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Courier New" svg:font-family="Courier New" style:font-pitch="fixed" style:font-family-generic="modern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fo:font-size="10pt" style:font-size-asian="10pt" style:font-name-complex="Arial" style:font-size-complex="10pt" fo:font-weight="bold" style:font-weight-asian="bold"/>
    </style:style>
    <style:style style:name="T1_2" style:family="text">
      <style:text-properties fo:font-size="10pt" style:font-size-asian="10pt" style:font-name-complex="Arial" style:font-size-complex="10pt" fo:font-weight="bold" style:font-weight-asian="bold"/>
    </style:style>
    <style:style style:name="P2" style:family="paragraph" style:parent-style-name="Normal">
      <style:text-properties fo:font-style="italic" style:font-style-asian="italic" fo:font-size="6pt" style:font-size-asian="6pt" style:font-name-complex="Arial" style:font-size-complex="6pt"/>
    </style:style>
    <style:style style:name="Table1" style:family="table">
      <style:table-properties table:align="left" style:width="17.791cm" fo:margin-left="0.19cm"/>
    </style:style>
    <style:style style:name="Column1" style:family="table-column">
      <style:table-column-properties style:column-width="8.052cm"/>
    </style:style>
    <style:style style:name="Column2" style:family="table-column">
      <style:table-column-properties style:column-width="5.502cm"/>
    </style:style>
    <style:style style:name="Column3" style:family="table-column">
      <style:table-column-properties style:column-width="4.237cm"/>
    </style:style>
    <style:style style:name="Row1" style:family="table-row">
      <style:table-row-properties style:min-row-height="0.55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" style:family="table-row">
      <style:table-row-properties style:min-row-height="0.097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/>
    <style:style style:name="T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5" style:family="paragraph" style:parent-style-name="Normal"/>
    <style:style style:name="T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3" style:family="table-row">
      <style:table-row-properties style:min-row-height="0.097cm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7" style:family="paragraph" style:parent-style-name="Normal"/>
    <style:style style:name="T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7_2" style:family="text">
      <style:text-properties style:font-name="Arial" fo:font-size="10pt" style:font-size-asian="10pt" style:font-name-complex="Arial" style:font-size-complex="10pt" fo:language="fr" fo:language-asian="en" fo:language-complex="ar" fo:country="FR" fo:country-asian="US" fo:country-complex="SA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8" style:family="paragraph" style:parent-style-name="Normal"/>
    <style:style style:name="T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" style:family="paragraph" style:parent-style-name="Normal">
      <style:text-properties fo:font-size="6pt" style:font-size-asian="6pt" style:font-name-complex="Arial" style:font-size-complex="6pt" fo:font-weight="bold" style:font-weight-asian="bold"/>
    </style:style>
    <style:style style:name="P11" style:family="paragraph" style:parent-style-name="Normal"/>
    <style:style style:name="T11_1" style:family="text">
      <style:text-properties fo:font-size="10pt" style:font-size-asian="10pt" style:font-name-complex="Arial" style:font-size-complex="10pt" fo:font-weight="bold" style:font-weight-asian="bold"/>
    </style:style>
    <style:style style:name="P12" style:family="paragraph" style:parent-style-name="Normal">
      <style:text-properties fo:font-size="6pt" style:font-size-asian="6pt" style:font-name-complex="Arial" style:font-size-complex="6pt" fo:font-weight="bold" style:font-weight-asian="bold"/>
    </style:style>
    <style:style style:name="Table2" style:family="table">
      <style:table-properties table:align="left" style:width="17.803cm" fo:margin-left="0.19cm"/>
    </style:style>
    <style:style style:name="Column4" style:family="table-column">
      <style:table-column-properties style:column-width="5.787cm"/>
    </style:style>
    <style:style style:name="Column5" style:family="table-column">
      <style:table-column-properties style:column-width="1.265cm"/>
    </style:style>
    <style:style style:name="Column6" style:family="table-column">
      <style:table-column-properties style:column-width="1.268cm"/>
    </style:style>
    <style:style style:name="Column7" style:family="table-column">
      <style:table-column-properties style:column-width="1.984cm"/>
    </style:style>
    <style:style style:name="Column8" style:family="table-column">
      <style:table-column-properties style:column-width="1.884cm"/>
    </style:style>
    <style:style style:name="Column9" style:family="table-column">
      <style:table-column-properties style:column-width="1.871cm"/>
    </style:style>
    <style:style style:name="Column10" style:family="table-column">
      <style:table-column-properties style:column-width="1.871cm"/>
    </style:style>
    <style:style style:name="Column11" style:family="table-column">
      <style:table-column-properties style:column-width="1.871cm"/>
    </style:style>
    <style:style style:name="Row4" style:family="table-row"/>
    <style:style style:name="Cell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5" style:family="table-row"/>
    <style:style style:name="Cell1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/>
    <style:style style:name="T2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6" style:family="table-row">
      <style:table-row-properties style:min-row-height="0.43cm"/>
    </style:style>
    <style:style style:name="Cell2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 style:parent-style-name="normaltextrun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7" style:family="paragraph" style:parent-style-name="Normal">
      <style:text-properties fo:font-size="6pt" style:font-size-asian="6pt" style:font-name-complex="Arial" style:font-size-complex="6pt" fo:font-weight="bold" style:font-weight-asian="bold"/>
    </style:style>
    <style:style style:name="Table3" style:family="table">
      <style:table-properties table:align="left" style:width="17.791cm" fo:margin-left="0.19cm"/>
    </style:style>
    <style:style style:name="Column12" style:family="table-column">
      <style:table-column-properties style:column-width="6.302cm"/>
    </style:style>
    <style:style style:name="Column13" style:family="table-column">
      <style:table-column-properties style:column-width="11.488cm"/>
    </style:style>
    <style:style style:name="Row7" style:family="table-row"/>
    <style:style style:name="Cell3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/>
    <style:style style:name="T39_2" style:family="text" style:parent-style-name="Internet_20_link">
      <style:text-properties fo:color="#0000ff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text-underline-style="solid" style:text-underline-color="font-color"/>
    </style:style>
    <style:style style:name="P40" style:family="paragraph" style:parent-style-name="Normal"/>
    <style:style style:name="T4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8" style:family="table-row">
      <style:table-row-properties style:min-row-height="0.767cm"/>
    </style:style>
    <style:style style:name="Cell3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/>
    <style:style style:name="T42_2" style:family="text" style:parent-style-name="Internet_20_link">
      <style:text-properties fo:color="#0000ff"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 style:text-underline-style="solid" style:text-underline-color="font-color"/>
    </style:style>
    <style:style style:name="P43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4" style:family="paragraph" style:parent-style-name="Normal">
      <style:text-properties fo:font-size="6pt" style:font-size-asian="6pt" style:font-name-complex="Arial" style:font-size-complex="6pt"/>
    </style:style>
    <style:style style:name="P45" style:family="paragraph" style:parent-style-name="Normal">
      <style:paragraph-properties fo:text-align="justify"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5_1" style:family="text">
      <style:text-properties fo:font-size="10pt" style:font-size-asian="10pt" style:font-name-complex="Arial" style:font-size-complex="10pt" fo:font-weight="bold" style:font-weight-asian="bold"/>
    </style:style>
    <style:style style:name="P46" style:family="paragraph" style:parent-style-name="Normal">
      <style:paragraph-properties fo:text-align="justify"/>
      <style:text-properties fo:font-size="6pt" style:font-size-asian="6pt" style:font-name-complex="Arial" style:font-size-complex="6pt" fo:font-weight="bold" style:font-weight-asian="bold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8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49" style:family="paragraph" style:parent-style-name="paragraph">
      <style:paragraph-properties fo:text-align="justify" fo:margin-top="0cm"/>
    </style:style>
    <style:style style:name="T49_1" style:family="text" style:parent-style-name="normaltextrun">
      <style:text-properties style:font-name="Arial" fo:font-size="10pt" style:font-size-asian="10pt" style:font-name-complex="Arial" style:font-size-complex="10pt"/>
    </style:style>
    <style:style style:name="T49_2" style:family="text" style:parent-style-name="paragraph">
      <style:text-properties style:font-name="Arial" fo:font-size="10pt" style:font-size-asian="10pt" style:font-name-complex="Arial" style:font-size-complex="10pt"/>
    </style:style>
    <style:style style:name="P50" style:family="paragraph" style:parent-style-name="Footnote_20_text"/>
    <style:style style:name="T50_1" style:family="text"/>
    <style:style style:name="T50_2" style:family="text">
      <style:text-properties fo:color="#000000" fo:font-size="8pt" style:font-name-asian="Arial" style:font-size-asian="8pt" style:font-name-complex="Arial" style:font-size-complex="8pt"/>
    </style:style>
    <style:style style:name="T50_3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T50_4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T50_5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T50_6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T50_7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P51" style:family="paragraph" style:parent-style-name="paragraph">
      <style:paragraph-properties fo:text-align="justify" fo:margin-top="0cm"/>
      <style:text-properties style:font-name="Arial" fo:font-size="6pt" style:font-size-asian="6pt" style:font-name-complex="Arial" style:font-size-complex="6pt"/>
    </style:style>
    <style:style style:name="P52" style:family="paragraph" style:parent-style-name="paragraph">
      <style:paragraph-properties fo:text-align="justify" fo:text-indent="-0.751cm" fo:margin-top="0cm" fo:margin-left="0.751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T52_1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P53" style:family="paragraph" style:parent-style-name="paragraph">
      <style:paragraph-properties fo:text-align="justify" fo:text-indent="-0.751cm" fo:margin-top="0cm" fo:margin-left="0.751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T53_1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P54" style:family="paragraph" style:parent-style-name="paragraph">
      <style:paragraph-properties fo:text-align="justify" fo:text-indent="-0.751cm" fo:margin-top="0cm" fo:margin-left="0.751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T54_1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P55" style:family="paragraph" style:parent-style-name="paragraph">
      <style:paragraph-properties fo:text-align="justify" fo:text-indent="-0.751cm" fo:margin-top="0cm" fo:margin-left="0.751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/>
    </style:style>
    <style:style style:name="T55_1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T55_2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T55_3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P56" style:family="paragraph" style:parent-style-name="paragraph">
      <style:paragraph-properties fo:text-align="justify" fo:margin-top="0cm" fo:margin-left="1.27cm"/>
      <style:text-properties style:font-name="Arial" fo:font-size="6pt" style:font-size-asian="6pt" style:font-name-complex="Arial" style:font-size-complex="6pt"/>
    </style:style>
    <style:style style:name="P57" style:family="paragraph" style:parent-style-name="paragraph">
      <style:paragraph-properties fo:text-align="justify" fo:margin-top="0cm" fo:margin-bottom="0cm"/>
    </style:style>
    <style:style style:name="T57_1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T57_2" style:family="text" style:parent-style-name="paragraph">
      <style:text-properties fo:color="#000000" style:font-name="Arial" fo:font-size="10pt" style:font-size-asian="10pt" style:font-name-complex="Arial" style:font-size-complex="10pt"/>
    </style:style>
    <style:style style:name="P58" style:family="paragraph" style:parent-style-name="Footnote_20_text"/>
    <style:style style:name="T58_1" style:family="text"/>
    <style:style style:name="T58_2" style:family="text">
      <style:text-properties fo:color="#0b0c0c" fo:font-size="8pt" style:font-name-asian="Arial" style:font-size-asian="8pt" style:font-name-complex="Arial" style:font-size-complex="8pt"/>
    </style:style>
    <style:style style:name="T58_3" style:family="text">
      <style:text-properties fo:color="#0b0c0c" fo:font-size="8pt" style:font-name-asian="Arial" style:font-size-asian="8pt" style:font-name-complex="Arial" style:font-size-complex="8pt"/>
    </style:style>
    <style:style style:name="T58_4" style:family="text">
      <style:text-properties fo:color="#0b0c0c" fo:font-size="8pt" style:font-name-asian="Arial" style:font-size-asian="8pt" style:font-name-complex="Arial" style:font-size-complex="8pt"/>
    </style:style>
    <style:style style:name="T58_5" style:family="text">
      <style:text-properties fo:color="#0b0c0c" fo:font-size="8pt" style:font-name-asian="Arial" style:font-size-asian="8pt" style:font-name-complex="Arial" style:font-size-complex="8pt"/>
    </style:style>
    <style:style style:name="T58_6" style:family="text">
      <style:text-properties fo:color="#0b0c0c" fo:font-size="8pt" style:font-name-asian="Arial" style:font-size-asian="8pt" style:font-name-complex="Arial" style:font-size-complex="8pt"/>
    </style:style>
    <style:style style:name="T58_7" style:family="text">
      <style:text-properties fo:color="#0b0c0c" fo:font-size="8pt" style:font-name-asian="Arial" style:font-size-asian="8pt" style:font-name-complex="Arial" style:font-size-complex="8pt"/>
    </style:style>
    <style:style style:name="T58_8" style:family="text">
      <style:text-properties fo:color="#0b0c0c" fo:font-size="8pt" style:font-name-asian="Arial" style:font-size-asian="8pt" style:font-name-complex="Arial" style:font-size-complex="8pt"/>
    </style:style>
    <style:style style:name="T58_9" style:family="text">
      <style:text-properties fo:color="#0b0c0c" fo:font-size="8pt" style:font-name-asian="Arial" style:font-size-asian="8pt" style:font-name-complex="Arial" style:font-size-complex="8pt"/>
    </style:style>
    <style:style style:name="T58_10" style:family="text">
      <style:text-properties fo:color="#0b0c0c" fo:font-size="8pt" style:font-name-asian="Arial" style:font-size-asian="8pt" style:font-name-complex="Arial" style:font-size-complex="8pt"/>
    </style:style>
    <style:style style:name="T58_11" style:family="text">
      <style:text-properties fo:color="#0b0c0c" fo:font-size="8pt" style:font-name-asian="Arial" style:font-size-asian="8pt" style:font-name-complex="Arial" style:font-size-complex="8pt"/>
    </style:style>
    <style:style style:name="T58_12" style:family="text" style:parent-style-name="normaltextrun">
      <style:text-properties style:text-position="super 58%" fo:color="#000000" style:font-name="Arial" fo:font-size="10pt" style:font-size-asian="10pt" style:font-name-complex="Arial" style:font-size-complex="10pt"/>
    </style:style>
    <style:style style:name="T58_13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T58_14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T58_15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T58_16" style:family="text" style:parent-style-name="paragraph">
      <style:text-properties fo:color="#000000" style:font-name="Arial" fo:font-size="10pt" style:font-size-asian="10pt" style:font-name-complex="Arial" style:font-size-complex="10pt"/>
    </style:style>
    <style:style style:name="P59" style:family="paragraph" style:parent-style-name="Footnote_20_text"/>
    <style:style style:name="T59_1" style:family="text"/>
    <style:style style:name="T59_2" style:family="text">
      <style:text-properties fo:color="#000000" fo:font-size="8pt" style:font-name-asian="Arial" style:font-size-asian="8pt" style:font-name-complex="Arial" style:font-size-complex="8pt"/>
    </style:style>
    <style:style style:name="T59_3" style:family="text">
      <style:text-properties fo:color="#000000" fo:font-size="8pt" style:font-name-asian="Arial" style:font-size-asian="8pt" style:font-name-complex="Arial" style:font-size-complex="8pt"/>
    </style:style>
    <style:style style:name="T59_4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T59_5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T59_6" style:family="text" style:parent-style-name="normaltextrun">
      <style:text-properties fo:color="#000000" style:font-name="Arial" fo:font-size="10pt" style:font-size-asian="10pt" style:font-name-complex="Arial" style:font-size-complex="10pt"/>
    </style:style>
    <style:style style:name="P60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61" style:family="paragraph" style:parent-style-name="Normal">
      <style:paragraph-properties fo:text-align="justify"/>
    </style:style>
    <style:style style:name="T61_1" style:family="text">
      <style:text-properties fo:font-size="10pt" style:font-size-asian="10pt" style:font-name-complex="Arial" style:font-size-complex="10pt"/>
    </style:style>
    <style:style style:name="T61_2" style:family="text">
      <style:text-properties fo:font-size="10pt" style:font-size-asian="10pt" style:font-name-complex="Arial" style:font-size-complex="10pt"/>
    </style:style>
    <style:style style:name="T61_3" style:family="text">
      <style:text-properties fo:font-size="10pt" style:font-size-asian="10pt" style:font-name-complex="Arial" style:font-size-complex="10pt"/>
    </style:style>
    <style:style style:name="T61_4" style:family="text">
      <style:text-properties fo:font-size="10pt" style:font-size-asian="10pt" style:font-name-complex="Arial" style:font-size-complex="10pt"/>
    </style:style>
    <style:style style:name="T61_5" style:family="text">
      <style:text-properties fo:font-size="10pt" style:font-size-asian="10pt" style:font-name-complex="Arial" style:font-size-complex="10pt"/>
    </style:style>
    <style:style style:name="T61_6" style:family="text">
      <style:text-properties fo:font-size="10pt" style:font-size-asian="10pt" style:font-name-complex="Arial" style:font-size-complex="10pt"/>
    </style:style>
    <style:style style:name="T61_7" style:family="text">
      <style:text-properties fo:font-size="10pt" style:font-size-asian="10pt" style:font-name-complex="Arial" style:font-size-complex="10pt"/>
    </style:style>
    <style:style style:name="T61_8" style:family="text">
      <style:text-properties fo:font-size="10pt" style:font-size-asian="10pt" style:font-name-complex="Arial" style:font-size-complex="10pt"/>
    </style:style>
    <style:style style:name="T61_9" style:family="text">
      <style:text-properties fo:font-size="10pt" style:font-size-asian="10pt" style:font-name-complex="Arial" style:font-size-complex="10pt"/>
    </style:style>
    <style:style style:name="T61_10" style:family="text">
      <style:text-properties fo:font-size="10pt" style:font-size-asian="10pt" style:font-name-complex="Arial" style:font-size-complex="10pt"/>
    </style:style>
    <style:style style:name="T61_11" style:family="text">
      <style:text-properties fo:font-size="10pt" style:font-size-asian="10pt" style:font-name-complex="Arial" style:font-size-complex="10pt"/>
    </style:style>
    <style:style style:name="T61_12" style:family="text">
      <style:text-properties fo:font-size="10pt" style:font-size-asian="10pt" style:font-name-complex="Arial" style:font-size-complex="10pt"/>
    </style:style>
    <style:style style:name="T61_13" style:family="text">
      <style:text-properties fo:font-size="10pt" style:font-size-asian="10pt" style:font-name-complex="Arial" style:font-size-complex="10pt"/>
    </style:style>
    <style:style style:name="T61_14" style:family="text">
      <style:text-properties fo:font-size="10pt" style:font-size-asian="10pt" style:font-name-complex="Arial" style:font-size-complex="10pt"/>
    </style:style>
    <style:style style:name="T61_15" style:family="text">
      <style:text-properties fo:font-size="10pt" style:font-size-asian="10pt" style:font-name-complex="Arial" style:font-size-complex="10pt"/>
    </style:style>
    <style:style style:name="T61_16" style:family="text">
      <style:text-properties fo:font-size="10pt" style:font-size-asian="10pt" style:font-name-complex="Arial" style:font-size-complex="10pt"/>
    </style:style>
    <style:style style:name="T61_17" style:family="text">
      <style:text-properties fo:font-size="10pt" style:font-size-asian="10pt" style:font-name-complex="Arial" style:font-size-complex="10pt"/>
    </style:style>
    <style:style style:name="T61_18" style:family="text">
      <style:text-properties fo:font-size="10pt" style:font-size-asian="10pt" style:font-name-complex="Arial" style:font-size-complex="10pt"/>
    </style:style>
    <style:style style:name="T61_19" style:family="text">
      <style:text-properties fo:font-size="10pt" style:font-size-asian="10pt" style:font-name-complex="Arial" style:font-size-complex="10pt"/>
    </style:style>
    <style:style style:name="P6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fo:font-size="10pt" style:font-size-asian="10pt" style:font-name-complex="Arial" style:font-size-complex="10pt"/>
    </style:style>
    <style:style style:name="T63_2" style:family="text" style:parent-style-name="normaltextrun">
      <style:text-properties fo:color="#000000" fo:font-size="10pt" style:font-size-asian="10pt" style:font-name-complex="Arial" style:font-size-complex="10pt"/>
    </style:style>
    <style:style style:name="T63_3" style:family="text" style:parent-style-name="normaltextrun">
      <style:text-properties fo:color="#000000" fo:font-size="10pt" style:font-size-asian="10pt" style:font-name-complex="Arial" style:font-size-complex="10pt"/>
    </style:style>
    <style:style style:name="T63_4" style:family="text" style:parent-style-name="normaltextrun">
      <style:text-properties fo:color="#000000" fo:font-size="10pt" style:font-size-asian="10pt" style:font-name-complex="Arial" style:font-size-complex="10pt"/>
    </style:style>
    <style:style style:name="T63_5" style:family="text" style:parent-style-name="normaltextrun">
      <style:text-properties fo:color="#000000" fo:font-size="10pt" style:font-size-asian="10pt" style:font-name-complex="Arial" style:font-size-complex="10pt"/>
    </style:style>
    <style:style style:name="T63_6" style:family="text" style:parent-style-name="normaltextrun">
      <style:text-properties fo:color="#000000" fo:font-size="10pt" style:font-size-asian="10pt" style:font-name-complex="Arial" style:font-size-complex="10pt"/>
    </style:style>
    <style:style style:name="T63_7" style:family="text" style:parent-style-name="normaltextrun">
      <style:text-properties fo:color="#000000" fo:font-size="10pt" style:font-size-asian="10pt" style:font-name-complex="Arial" style:font-size-complex="10pt"/>
    </style:style>
    <style:style style:name="T63_8" style:family="text" style:parent-style-name="normaltextrun">
      <style:text-properties fo:color="#000000" fo:font-size="10pt" style:font-size-asian="10pt" style:font-name-complex="Arial" style:font-size-complex="10pt"/>
    </style:style>
    <style:style style:name="T63_9" style:family="text" style:parent-style-name="normaltextrun">
      <style:text-properties fo:color="#000000" fo:font-size="10pt" style:font-size-asian="10pt" style:font-name-complex="Arial" style:font-size-complex="10pt"/>
    </style:style>
    <style:style style:name="T63_10" style:family="text" style:parent-style-name="normaltextrun">
      <style:text-properties fo:color="#000000" fo:font-size="10pt" style:font-size-asian="10pt" style:font-name-complex="Arial" style:font-size-complex="10pt"/>
    </style:style>
    <style:style style:name="T63_11" style:family="text" style:parent-style-name="normaltextrun">
      <style:text-properties fo:color="#000000" fo:font-size="10pt" style:font-size-asian="10pt" style:font-name-complex="Arial" style:font-size-complex="10pt"/>
    </style:style>
    <style:style style:name="T63_12" style:family="text" style:parent-style-name="normaltextrun">
      <style:text-properties fo:color="#000000" fo:font-size="10pt" style:font-size-asian="10pt" style:font-name-complex="Arial" style:font-size-complex="10pt"/>
    </style:style>
    <style:style style:name="T63_13" style:family="text" style:parent-style-name="normaltextrun">
      <style:text-properties fo:color="#000000" fo:font-size="10pt" style:font-size-asian="10pt" style:font-name-complex="Arial" style:font-size-complex="10pt"/>
    </style:style>
    <style:style style:name="T63_14" style:family="text">
      <style:text-properties fo:font-size="10pt" style:font-size-asian="10pt" style:font-name-complex="Arial" style:font-size-complex="10pt" style:font-weight-complex="bold"/>
    </style:style>
    <style:style style:name="T63_15" style:family="text">
      <style:text-properties fo:font-size="10pt" style:font-size-asian="10pt" style:font-name-complex="Arial" style:font-size-complex="10pt" style:font-weight-complex="bold"/>
    </style:style>
    <style:style style:name="T63_16" style:family="text">
      <style:text-properties fo:font-size="10pt" style:font-size-asian="10pt" style:font-name-complex="Arial" style:font-size-complex="10pt" style:font-weight-complex="bold"/>
    </style:style>
    <style:style style:name="T63_17" style:family="text">
      <style:text-properties fo:font-size="10pt" style:font-size-asian="10pt" style:font-name-complex="Arial" style:font-size-complex="10pt" style:font-weight-complex="bold"/>
    </style:style>
    <style:style style:name="T63_18" style:family="text">
      <style:text-properties fo:font-size="10pt" style:font-size-asian="10pt" style:font-name-complex="Arial" style:font-size-complex="10pt" style:font-weight-complex="bold"/>
    </style:style>
    <style:style style:name="T63_19" style:family="text">
      <style:text-properties fo:font-size="10pt" style:font-size-asian="10pt" style:font-name-complex="Arial" style:font-size-complex="10pt" style:font-weight-complex="bold"/>
    </style:style>
    <style:style style:name="T63_20" style:family="text">
      <style:text-properties fo:font-size="10pt" style:font-size-asian="10pt" style:font-name-complex="Arial" style:font-size-complex="10pt" style:font-weight-complex="bold"/>
    </style:style>
    <style:style style:name="T63_21" style:family="text">
      <style:text-properties fo:font-size="10pt" style:font-size-asian="10pt" style:font-name-complex="Arial" style:font-size-complex="10pt" style:font-weight-complex="bold"/>
    </style:style>
    <style:style style:name="P64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65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65_1" style:family="text">
      <style:text-properties fo:font-size="10pt" style:font-size-asian="10pt" style:font-name-complex="Arial" style:font-size-complex="10pt" fo:font-weight="bold" style:font-weight-asian="bold"/>
    </style:style>
    <style:style style:name="T65_2" style:family="text">
      <style:text-properties fo:font-size="10pt" style:font-size-asian="10pt" style:font-name-complex="Arial" style:font-size-complex="10pt" fo:font-weight="bold" style:font-weight-asian="bold"/>
    </style:style>
    <style:style style:name="T65_3" style:family="text">
      <style:text-properties fo:font-size="10pt" style:font-size-asian="10pt" style:font-name-complex="Arial" style:font-size-complex="10pt" fo:font-weight="bold" style:font-weight-asian="bold"/>
    </style:style>
    <style:style style:name="T65_4" style:family="text">
      <style:text-properties fo:font-size="10pt" style:font-size-asian="10pt" style:font-name-complex="Arial" style:font-size-complex="10pt" fo:font-weight="bold" style:font-weight-asian="bold"/>
    </style:style>
    <style:style style:name="T65_5" style:family="text">
      <style:text-properties fo:font-size="10pt" style:font-size-asian="10pt" style:font-name-complex="Arial" style:font-size-complex="10pt" fo:font-weight="bold" style:font-weight-asian="bold"/>
    </style:style>
    <style:style style:name="P66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6pt" style:font-size-asian="6pt" style:font-name-complex="Arial" style:font-size-complex="6pt" fo:font-weight="bold" style:font-weight-asian="bold"/>
    </style:style>
    <style:style style:name="P67" style:family="paragraph" style:parent-style-name="pf0">
      <style:paragraph-properties fo:text-align="justify" fo:margin-top="0cm"/>
    </style:style>
    <style:style style:name="T67_1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2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3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4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5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6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7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8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9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10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11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12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13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14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15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16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17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18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19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20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21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22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23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24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25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26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27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28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29" style:family="text">
      <style:text-properties style:font-name="Arial" fo:font-size="10pt" style:font-size-asian="10pt" style:font-name-complex="Arial" style:font-size-complex="10pt" fo:language-asian="en" fo:country-asian="US"/>
    </style:style>
    <style:style style:name="T67_30" style:family="text" style:parent-style-name="cf11">
      <style:text-properties style:font-name="Arial" fo:font-size="10pt" style:font-size-asian="10pt" style:font-name-complex="Arial" style:font-size-complex="10pt"/>
    </style:style>
    <style:style style:name="T67_31" style:family="text" style:parent-style-name="cf11">
      <style:text-properties style:font-name="Arial" fo:font-size="10pt" style:font-size-asian="10pt" style:font-name-complex="Arial" style:font-size-complex="10pt"/>
    </style:style>
    <style:style style:name="T67_32" style:family="text" style:parent-style-name="cf11">
      <style:text-properties style:font-name="Arial" fo:font-size="10pt" style:font-size-asian="10pt" style:font-name-complex="Arial" style:font-size-complex="10pt"/>
    </style:style>
    <style:style style:name="P68" style:family="paragraph" style:parent-style-name="pf0">
      <style:paragraph-properties fo:text-align="justify" fo:margin-top="0cm" fo:margin-bottom="0cm"/>
      <style:text-properties style:font-name="Arial" fo:font-size="6pt" style:font-size-asian="6pt" style:font-name-complex="Arial" style:font-size-complex="6pt"/>
    </style:style>
    <style:style style:name="P69" style:family="paragraph" style:parent-style-name="Normal">
      <style:paragraph-properties fo:text-align="justify"/>
    </style:style>
    <style:style style:name="T69_1" style:family="text">
      <style:text-properties fo:font-size="10pt" style:font-size-asian="10pt" style:font-name-complex="Arial" style:font-size-complex="10pt"/>
    </style:style>
    <style:style style:name="T69_2" style:family="text">
      <style:text-properties fo:font-size="10pt" style:font-size-asian="10pt" style:font-name-complex="Arial" style:font-size-complex="10pt"/>
    </style:style>
    <style:style style:name="T69_3" style:family="text">
      <style:text-properties fo:font-size="10pt" style:font-size-asian="10pt" style:font-name-complex="Arial" style:font-size-complex="10pt"/>
    </style:style>
    <style:style style:name="T69_4" style:family="text">
      <style:text-properties fo:font-size="10pt" style:font-size-asian="10pt" style:font-name-complex="Arial" style:font-size-complex="10pt"/>
    </style:style>
    <style:style style:name="T69_5" style:family="text">
      <style:text-properties fo:font-size="10pt" style:font-size-asian="10pt" style:font-name-complex="Arial" style:font-size-complex="10pt"/>
    </style:style>
    <style:style style:name="T69_6" style:family="text">
      <style:text-properties fo:font-size="10pt" style:font-size-asian="10pt" style:font-name-complex="Arial" style:font-size-complex="10pt"/>
    </style:style>
    <style:style style:name="T69_7" style:family="text">
      <style:text-properties fo:font-size="10pt" style:font-size-asian="10pt" style:font-name-complex="Arial" style:font-size-complex="10pt"/>
    </style:style>
    <style:style style:name="T69_8" style:family="text">
      <style:text-properties fo:font-size="10pt" style:font-size-asian="10pt" style:font-name-complex="Arial" style:font-size-complex="10pt"/>
    </style:style>
    <style:style style:name="T69_9" style:family="text">
      <style:text-properties fo:font-size="10pt" style:font-size-asian="10pt" style:font-name-complex="Arial" style:font-size-complex="10pt"/>
    </style:style>
    <style:style style:name="T69_10" style:family="text">
      <style:text-properties fo:font-size="10pt" style:font-size-asian="10pt" style:font-name-complex="Arial" style:font-size-complex="10pt"/>
    </style:style>
    <style:style style:name="T69_11" style:family="text">
      <style:text-properties fo:font-size="10pt" style:font-size-asian="10pt" style:font-name-complex="Arial" style:font-size-complex="10pt"/>
    </style:style>
    <style:style style:name="T69_12" style:family="text">
      <style:text-properties fo:font-size="10pt" style:font-size-asian="10pt" style:font-name-complex="Arial" style:font-size-complex="10pt"/>
    </style:style>
    <style:style style:name="T69_13" style:family="text">
      <style:text-properties fo:font-size="10pt" style:font-size-asian="10pt" style:font-name-complex="Arial" style:font-size-complex="10pt"/>
    </style:style>
    <style:style style:name="T69_14" style:family="text">
      <style:text-properties fo:font-size="10pt" style:font-size-asian="10pt" style:font-name-complex="Arial" style:font-size-complex="10pt"/>
    </style:style>
    <style:style style:name="T69_15" style:family="text">
      <style:text-properties fo:font-size="10pt" style:font-size-asian="10pt" style:font-name-complex="Arial" style:font-size-complex="10pt"/>
    </style:style>
    <style:style style:name="T69_16" style:family="text">
      <style:text-properties fo:font-size="10pt" style:font-size-asian="10pt" style:font-name-complex="Arial" style:font-size-complex="10pt"/>
    </style:style>
    <style:style style:name="T69_17" style:family="text">
      <style:text-properties fo:font-size="10pt" style:font-size-asian="10pt" style:font-name-complex="Arial" style:font-size-complex="10pt"/>
    </style:style>
    <style:style style:name="T69_18" style:family="text">
      <style:text-properties fo:font-size="10pt" style:font-size-asian="10pt" style:font-name-complex="Arial" style:font-size-complex="10pt"/>
    </style:style>
    <style:style style:name="T69_19" style:family="text">
      <style:text-properties fo:font-size="10pt" style:font-size-asian="10pt" style:font-name-complex="Arial" style:font-size-complex="10pt"/>
    </style:style>
    <style:style style:name="T69_20" style:family="text">
      <style:text-properties fo:font-size="10pt" style:font-size-asian="10pt" style:font-name-complex="Arial" style:font-size-complex="10pt"/>
    </style:style>
    <style:style style:name="T69_21" style:family="text">
      <style:text-properties fo:font-size="10pt" style:font-size-asian="10pt" style:font-name-complex="Arial" style:font-size-complex="10pt"/>
    </style:style>
    <style:style style:name="T69_22" style:family="text">
      <style:text-properties fo:font-size="10pt" style:font-size-asian="10pt" style:font-name-complex="Arial" style:font-size-complex="10pt"/>
    </style:style>
    <style:style style:name="T69_23" style:family="text">
      <style:text-properties fo:font-size="10pt" style:font-size-asian="10pt" style:font-name-complex="Arial" style:font-size-complex="10pt"/>
    </style:style>
    <style:style style:name="T69_24" style:family="text">
      <style:text-properties fo:font-size="10pt" style:font-size-asian="10pt" style:font-name-complex="Arial" style:font-size-complex="10pt"/>
    </style:style>
    <style:style style:name="T69_25" style:family="text">
      <style:text-properties fo:font-size="10pt" style:font-size-asian="10pt" style:font-name-complex="Arial" style:font-size-complex="10pt"/>
    </style:style>
    <style:style style:name="T69_26" style:family="text">
      <style:text-properties fo:font-size="10pt" style:font-size-asian="10pt" style:font-name-complex="Arial" style:font-size-complex="10pt"/>
    </style:style>
    <style:style style:name="T69_27" style:family="text">
      <style:text-properties fo:font-size="10pt" style:font-size-asian="10pt" style:font-name-complex="Arial" style:font-size-complex="10pt"/>
    </style:style>
    <style:style style:name="T69_28" style:family="text">
      <style:text-properties fo:font-size="10pt" style:font-size-asian="10pt" style:font-name-complex="Arial" style:font-size-complex="10pt"/>
    </style:style>
    <style:style style:name="T69_29" style:family="text">
      <style:text-properties fo:font-size="10pt" style:font-size-asian="10pt" style:font-name-complex="Arial" style:font-size-complex="10pt"/>
    </style:style>
    <style:style style:name="T69_30" style:family="text">
      <style:text-properties fo:font-size="10pt" style:font-size-asian="10pt" style:font-name-complex="Arial" style:font-size-complex="10pt"/>
    </style:style>
    <style:style style:name="T69_31" style:family="text">
      <style:text-properties fo:font-size="10pt" style:font-size-asian="10pt" style:font-name-complex="Arial" style:font-size-complex="10pt"/>
    </style:style>
    <style:style style:name="T69_32" style:family="text">
      <style:text-properties fo:font-size="10pt" style:font-size-asian="10pt" style:font-name-complex="Arial" style:font-size-complex="10pt"/>
    </style:style>
    <style:style style:name="T69_33" style:family="text">
      <style:text-properties fo:font-size="10pt" style:font-size-asian="10pt" style:font-name-complex="Arial" style:font-size-complex="10pt"/>
    </style:style>
    <style:style style:name="T69_34" style:family="text">
      <style:text-properties fo:font-size="10pt" style:font-size-asian="10pt" style:font-name-complex="Arial" style:font-size-complex="10pt"/>
    </style:style>
    <style:style style:name="T69_35" style:family="text">
      <style:text-properties fo:font-size="10pt" style:font-size-asian="10pt" style:font-name-complex="Arial" style:font-size-complex="10pt"/>
    </style:style>
    <style:style style:name="T69_36" style:family="text">
      <style:text-properties fo:font-size="10pt" style:font-size-asian="10pt" style:font-name-complex="Arial" style:font-size-complex="10pt"/>
    </style:style>
    <style:style style:name="T69_37" style:family="text">
      <style:text-properties fo:font-size="10pt" style:font-size-asian="10pt" style:font-name-complex="Arial" style:font-size-complex="10pt"/>
    </style:style>
    <style:style style:name="T69_38" style:family="text">
      <style:text-properties fo:font-size="10pt" style:font-size-asian="10pt" style:font-name-complex="Arial" style:font-size-complex="10pt"/>
    </style:style>
    <style:style style:name="T69_39" style:family="text">
      <style:text-properties fo:font-size="10pt" style:font-size-asian="10pt" style:font-name-complex="Arial" style:font-size-complex="10pt"/>
    </style:style>
    <style:style style:name="T69_40" style:family="text">
      <style:text-properties fo:font-size="10pt" style:font-size-asian="10pt" style:font-name-complex="Arial" style:font-size-complex="10pt"/>
    </style:style>
    <style:style style:name="T69_41" style:family="text">
      <style:text-properties fo:font-size="10pt" style:font-size-asian="10pt" style:font-name-complex="Arial" style:font-size-complex="10pt"/>
    </style:style>
    <style:style style:name="T69_42" style:family="text">
      <style:text-properties fo:font-size="10pt" style:font-size-asian="10pt" style:font-name-complex="Arial" style:font-size-complex="10pt"/>
    </style:style>
    <style:style style:name="T69_43" style:family="text">
      <style:text-properties fo:font-size="10pt" style:font-size-asian="10pt" style:font-name-complex="Arial" style:font-size-complex="10pt"/>
    </style:style>
    <style:style style:name="T69_44" style:family="text">
      <style:text-properties fo:font-size="10pt" style:font-size-asian="10pt" style:font-name-complex="Arial" style:font-size-complex="10pt"/>
    </style:style>
    <style:style style:name="T69_45" style:family="text">
      <style:text-properties fo:font-size="10pt" style:font-size-asian="10pt" style:font-name-complex="Arial" style:font-size-complex="10pt"/>
    </style:style>
    <style:style style:name="T69_46" style:family="text">
      <style:text-properties fo:font-size="10pt" style:font-size-asian="10pt" style:font-name-complex="Arial" style:font-size-complex="10pt"/>
    </style:style>
    <style:style style:name="T69_47" style:family="text">
      <style:text-properties fo:font-size="10pt" style:font-size-asian="10pt" style:font-name-complex="Arial" style:font-size-complex="10pt"/>
    </style:style>
    <style:style style:name="T69_48" style:family="text">
      <style:text-properties fo:font-size="10pt" style:font-size-asian="10pt" style:font-name-complex="Arial" style:font-size-complex="10pt"/>
    </style:style>
    <style:style style:name="T69_49" style:family="text">
      <style:text-properties fo:font-size="10pt" style:font-size-asian="10pt" style:font-name-complex="Arial" style:font-size-complex="10pt"/>
    </style:style>
    <style:style style:name="T69_50" style:family="text">
      <style:text-properties fo:font-size="10pt" style:font-size-asian="10pt" style:font-name-complex="Arial" style:font-size-complex="10pt"/>
    </style:style>
    <style:style style:name="T69_51" style:family="text">
      <style:text-properties fo:font-size="10pt" style:font-size-asian="10pt" style:font-name-complex="Arial" style:font-size-complex="10pt"/>
    </style:style>
    <style:style style:name="T69_52" style:family="text">
      <style:text-properties fo:font-size="10pt" style:font-size-asian="10pt" style:font-name-complex="Arial" style:font-size-complex="10pt"/>
    </style:style>
    <style:style style:name="T69_53" style:family="text">
      <style:text-properties fo:font-size="10pt" style:font-size-asian="10pt" style:font-name-complex="Arial" style:font-size-complex="10pt"/>
    </style:style>
    <style:style style:name="T69_54" style:family="text">
      <style:text-properties fo:font-size="10pt" style:font-size-asian="10pt" style:font-name-complex="Arial" style:font-size-complex="10pt"/>
    </style:style>
    <style:style style:name="T69_55" style:family="text">
      <style:text-properties fo:font-size="10pt" style:font-size-asian="10pt" style:font-name-complex="Arial" style:font-size-complex="10pt"/>
    </style:style>
    <style:style style:name="T69_56" style:family="text">
      <style:text-properties fo:font-size="10pt" style:font-size-asian="10pt" style:font-name-complex="Arial" style:font-size-complex="10pt"/>
    </style:style>
    <style:style style:name="T69_57" style:family="text">
      <style:text-properties fo:font-size="10pt" style:font-size-asian="10pt" style:font-name-complex="Arial" style:font-size-complex="10pt"/>
    </style:style>
    <style:style style:name="T69_58" style:family="text">
      <style:text-properties fo:font-size="10pt" style:font-size-asian="10pt" style:font-name-complex="Arial" style:font-size-complex="10pt"/>
    </style:style>
    <style:style style:name="T69_59" style:family="text">
      <style:text-properties fo:font-size="10pt" style:font-size-asian="10pt" style:font-name-complex="Arial" style:font-size-complex="10pt"/>
    </style:style>
    <style:style style:name="T69_60" style:family="text">
      <style:text-properties fo:font-size="10pt" style:font-size-asian="10pt" style:font-name-complex="Arial" style:font-size-complex="10pt"/>
    </style:style>
    <style:style style:name="T69_61" style:family="text">
      <style:text-properties fo:font-size="10pt" style:font-size-asian="10pt" style:font-name-complex="Arial" style:font-size-complex="10pt"/>
    </style:style>
    <style:style style:name="T69_62" style:family="text">
      <style:text-properties fo:font-size="10pt" style:font-size-asian="10pt" style:font-name-complex="Arial" style:font-size-complex="10pt"/>
    </style:style>
    <style:style style:name="T69_63" style:family="text">
      <style:text-properties fo:font-size="10pt" style:font-size-asian="10pt" style:font-name-complex="Arial" style:font-size-complex="10pt"/>
    </style:style>
    <style:style style:name="T69_64" style:family="text">
      <style:text-properties fo:font-size="10pt" style:font-size-asian="10pt" style:font-name-complex="Arial" style:font-size-complex="10pt"/>
    </style:style>
    <style:style style:name="T69_65" style:family="text">
      <style:text-properties fo:font-size="10pt" style:font-size-asian="10pt" style:font-name-complex="Arial" style:font-size-complex="10pt"/>
    </style:style>
    <style:style style:name="T69_66" style:family="text">
      <style:text-properties fo:font-size="10pt" style:font-size-asian="10pt" style:font-name-complex="Arial" style:font-size-complex="10pt"/>
    </style:style>
    <style:style style:name="T69_67" style:family="text">
      <style:text-properties fo:font-size="10pt" style:font-size-asian="10pt" style:font-name-complex="Arial" style:font-size-complex="10pt"/>
    </style:style>
    <style:style style:name="T69_68" style:family="text">
      <style:text-properties fo:font-size="10pt" style:font-size-asian="10pt" style:font-name-complex="Arial" style:font-size-complex="10pt"/>
    </style:style>
    <style:style style:name="T69_69" style:family="text">
      <style:text-properties fo:font-size="10pt" style:font-size-asian="10pt" style:font-name-complex="Arial" style:font-size-complex="10pt"/>
    </style:style>
    <style:style style:name="T69_70" style:family="text">
      <style:text-properties fo:font-size="10pt" style:font-size-asian="10pt" style:font-name-complex="Arial" style:font-size-complex="10pt"/>
    </style:style>
    <style:style style:name="T69_71" style:family="text">
      <style:text-properties fo:font-size="10pt" style:font-size-asian="10pt" style:font-name-complex="Arial" style:font-size-complex="10pt"/>
    </style:style>
    <style:style style:name="T69_72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69_73" style:family="text">
      <style:text-properties fo:font-size="10pt" style:font-size-asian="10pt" style:font-name-complex="Arial" style:font-size-complex="10pt"/>
    </style:style>
    <style:style style:name="T69_74" style:family="text">
      <style:text-properties fo:font-size="10pt" style:font-size-asian="10pt" style:font-name-complex="Arial" style:font-size-complex="10pt"/>
    </style:style>
    <style:style style:name="T69_75" style:family="text">
      <style:text-properties fo:font-size="10pt" style:font-size-asian="10pt" style:font-name-complex="Arial" style:font-size-complex="10pt"/>
    </style:style>
    <style:style style:name="T69_76" style:family="text">
      <style:text-properties fo:font-size="10pt" style:font-size-asian="10pt" style:font-name-complex="Arial" style:font-size-complex="10pt"/>
    </style:style>
    <style:style style:name="T69_77" style:family="text">
      <style:text-properties fo:font-size="10pt" style:font-size-asian="10pt" style:font-name-complex="Arial" style:font-size-complex="10pt"/>
    </style:style>
    <style:style style:name="T69_78" style:family="text">
      <style:text-properties fo:font-size="10pt" style:font-size-asian="10pt" style:font-name-complex="Arial" style:font-size-complex="10pt"/>
    </style:style>
    <style:style style:name="T69_79" style:family="text">
      <style:text-properties fo:font-size="10pt" style:font-size-asian="10pt" style:font-name-complex="Arial" style:font-size-complex="10pt"/>
    </style:style>
    <style:style style:name="T69_80" style:family="text">
      <style:text-properties fo:font-size="10pt" style:font-size-asian="10pt" style:font-name-complex="Arial" style:font-size-complex="10pt"/>
    </style:style>
    <style:style style:name="T69_81" style:family="text">
      <style:text-properties fo:font-size="10pt" style:font-size-asian="10pt" style:font-name-complex="Arial" style:font-size-complex="10pt"/>
    </style:style>
    <style:style style:name="T69_82" style:family="text">
      <style:text-properties fo:font-size="10pt" style:font-size-asian="10pt" style:font-name-complex="Arial" style:font-size-complex="10pt"/>
    </style:style>
    <style:style style:name="P70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fo:font-size="10pt" style:font-size-asian="10pt" style:font-name-complex="Arial" style:font-size-complex="10pt"/>
    </style:style>
    <style:style style:name="T71_2" style:family="text">
      <style:text-properties fo:font-size="10pt" style:font-size-asian="10pt" style:font-name-complex="Arial" style:font-size-complex="10pt"/>
    </style:style>
    <style:style style:name="T71_3" style:family="text">
      <style:text-properties fo:font-size="10pt" style:font-size-asian="10pt" style:font-name-complex="Arial" style:font-size-complex="10pt"/>
    </style:style>
    <style:style style:name="T71_4" style:family="text">
      <style:text-properties fo:font-size="10pt" style:font-size-asian="10pt" style:font-name-complex="Arial" style:font-size-complex="10pt"/>
    </style:style>
    <style:style style:name="T71_5" style:family="text">
      <style:text-properties fo:font-size="10pt" style:font-size-asian="10pt" style:font-name-complex="Arial" style:font-size-complex="10pt"/>
    </style:style>
    <style:style style:name="T71_6" style:family="text">
      <style:text-properties fo:font-size="10pt" style:font-size-asian="10pt" style:font-name-complex="Arial" style:font-size-complex="10pt"/>
    </style:style>
    <style:style style:name="T71_7" style:family="text">
      <style:text-properties fo:font-size="10pt" style:font-size-asian="10pt" style:font-name-complex="Arial" style:font-size-complex="10pt"/>
    </style:style>
    <style:style style:name="T71_8" style:family="text">
      <style:text-properties fo:font-size="10pt" style:font-size-asian="10pt" style:font-name-complex="Arial" style:font-size-complex="10pt"/>
    </style:style>
    <style:style style:name="T71_9" style:family="text">
      <style:text-properties fo:font-size="10pt" style:font-size-asian="10pt" style:font-name-complex="Arial" style:font-size-complex="10pt"/>
    </style:style>
    <style:style style:name="T71_10" style:family="text">
      <style:text-properties fo:font-size="10pt" style:font-size-asian="10pt" style:font-name-complex="Arial" style:font-size-complex="10pt"/>
    </style:style>
    <style:style style:name="T71_11" style:family="text">
      <style:text-properties fo:font-size="10pt" style:font-size-asian="10pt" style:font-name-complex="Arial" style:font-size-complex="10pt"/>
    </style:style>
    <style:style style:name="T71_12" style:family="text">
      <style:text-properties fo:font-size="10pt" style:font-size-asian="10pt" style:font-name-complex="Arial" style:font-size-complex="10pt"/>
    </style:style>
    <style:style style:name="T71_13" style:family="text">
      <style:text-properties fo:font-size="10pt" style:font-size-asian="10pt" style:font-name-complex="Arial" style:font-size-complex="10pt"/>
    </style:style>
    <style:style style:name="T71_14" style:family="text">
      <style:text-properties fo:font-size="10pt" style:font-size-asian="10pt" style:font-name-complex="Arial" style:font-size-complex="10pt"/>
    </style:style>
    <style:style style:name="T71_15" style:family="text">
      <style:text-properties fo:font-size="10pt" style:font-size-asian="10pt" style:font-name-complex="Arial" style:font-size-complex="10pt"/>
    </style:style>
    <style:style style:name="T71_16" style:family="text">
      <style:text-properties fo:font-size="10pt" style:font-size-asian="10pt" style:font-name-complex="Arial" style:font-size-complex="10pt"/>
    </style:style>
    <style:style style:name="T71_17" style:family="text">
      <style:text-properties fo:font-size="10pt" style:font-size-asian="10pt" style:font-name-complex="Arial" style:font-size-complex="10pt"/>
    </style:style>
    <style:style style:name="T71_18" style:family="text">
      <style:text-properties fo:font-size="10pt" style:font-size-asian="10pt" style:font-name-complex="Arial" style:font-size-complex="10pt"/>
    </style:style>
    <style:style style:name="T71_19" style:family="text">
      <style:text-properties fo:font-size="10pt" style:font-size-asian="10pt" style:font-name-complex="Arial" style:font-size-complex="10pt"/>
    </style:style>
    <style:style style:name="T71_20" style:family="text">
      <style:text-properties fo:font-size="10pt" style:font-size-asian="10pt" style:font-name-complex="Arial" style:font-size-complex="10pt"/>
    </style:style>
    <style:style style:name="T71_21" style:family="text">
      <style:text-properties fo:font-size="10pt" style:font-size-asian="10pt" style:font-name-complex="Arial" style:font-size-complex="10pt"/>
    </style:style>
    <style:style style:name="T71_22" style:family="text">
      <style:text-properties fo:font-size="10pt" style:font-size-asian="10pt" style:font-name-complex="Arial" style:font-size-complex="10pt"/>
    </style:style>
    <style:style style:name="T71_23" style:family="text">
      <style:text-properties fo:font-size="10pt" style:font-size-asian="10pt" style:font-name-complex="Arial" style:font-size-complex="10pt"/>
    </style:style>
    <style:style style:name="T71_24" style:family="text">
      <style:text-properties fo:font-size="10pt" style:font-size-asian="10pt" style:font-name-complex="Arial" style:font-size-complex="10pt"/>
    </style:style>
    <style:style style:name="T71_25" style:family="text">
      <style:text-properties fo:font-size="10pt" style:font-size-asian="10pt" style:font-name-complex="Arial" style:font-size-complex="10pt"/>
    </style:style>
    <style:style style:name="T71_26" style:family="text">
      <style:text-properties fo:font-size="10pt" style:font-size-asian="10pt" style:font-name-complex="Arial" style:font-size-complex="10pt"/>
    </style:style>
    <style:style style:name="T71_27" style:family="text">
      <style:text-properties fo:font-size="10pt" style:font-size-asian="10pt" style:font-name-complex="Arial" style:font-size-complex="10pt"/>
    </style:style>
    <style:style style:name="T71_28" style:family="text">
      <style:text-properties fo:font-size="10pt" style:font-size-asian="10pt" style:font-name-complex="Arial" style:font-size-complex="10pt"/>
    </style:style>
    <style:style style:name="P72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73" style:family="paragraph" style:parent-style-name="Normal">
      <style:paragraph-properties fo:text-align="justify"/>
    </style:style>
    <style:style style:name="T73_1" style:family="text">
      <style:text-properties fo:font-size="10pt" style:font-size-asian="10pt" style:font-name-complex="Arial" style:font-size-complex="10pt"/>
    </style:style>
    <style:style style:name="T73_2" style:family="text">
      <style:text-properties fo:font-size="10pt" style:font-size-asian="10pt" style:font-name-complex="Arial" style:font-size-complex="10pt"/>
    </style:style>
    <style:style style:name="T73_3" style:family="text">
      <style:text-properties fo:font-size="10pt" style:font-size-asian="10pt" style:font-name-complex="Arial" style:font-size-complex="10pt"/>
    </style:style>
    <style:style style:name="T73_4" style:family="text">
      <style:text-properties fo:font-size="10pt" style:font-size-asian="10pt" style:font-name-complex="Arial" style:font-size-complex="10pt"/>
    </style:style>
    <style:style style:name="T73_5" style:family="text">
      <style:text-properties fo:font-size="10pt" style:font-size-asian="10pt" style:font-name-complex="Arial" style:font-size-complex="10pt"/>
    </style:style>
    <style:style style:name="T73_6" style:family="text">
      <style:text-properties fo:font-size="10pt" style:font-size-asian="10pt" style:font-name-complex="Arial" style:font-size-complex="10pt"/>
    </style:style>
    <style:style style:name="T73_7" style:family="text">
      <style:text-properties fo:font-size="10pt" style:font-size-asian="10pt" style:font-name-complex="Arial" style:font-size-complex="10pt"/>
    </style:style>
    <style:style style:name="T73_8" style:family="text">
      <style:text-properties fo:font-size="10pt" style:font-size-asian="10pt" style:font-name-complex="Arial" style:font-size-complex="10pt"/>
    </style:style>
    <style:style style:name="T73_9" style:family="text">
      <style:text-properties fo:font-size="10pt" style:font-size-asian="10pt" style:font-name-complex="Arial" style:font-size-complex="10pt"/>
    </style:style>
    <style:style style:name="T73_10" style:family="text">
      <style:text-properties fo:font-size="10pt" style:font-size-asian="10pt" style:font-name-complex="Arial" style:font-size-complex="10pt"/>
    </style:style>
    <style:style style:name="T73_11" style:family="text">
      <style:text-properties fo:font-size="10pt" style:font-size-asian="10pt" style:font-name-complex="Arial" style:font-size-complex="10pt"/>
    </style:style>
    <style:style style:name="T73_12" style:family="text">
      <style:text-properties fo:font-size="10pt" style:font-size-asian="10pt" style:font-name-complex="Arial" style:font-size-complex="10pt"/>
    </style:style>
    <style:style style:name="T73_13" style:family="text">
      <style:text-properties fo:font-size="10pt" style:font-size-asian="10pt" style:font-name-complex="Arial" style:font-size-complex="10pt"/>
    </style:style>
    <style:style style:name="T73_14" style:family="text">
      <style:text-properties fo:font-size="10pt" style:font-size-asian="10pt" style:font-name-complex="Arial" style:font-size-complex="10pt"/>
    </style:style>
    <style:style style:name="T73_15" style:family="text">
      <style:text-properties fo:font-size="10pt" style:font-size-asian="10pt" style:font-name-complex="Arial" style:font-size-complex="10pt"/>
    </style:style>
    <style:style style:name="T73_16" style:family="text">
      <style:text-properties fo:font-size="10pt" style:font-size-asian="10pt" style:font-name-complex="Arial" style:font-size-complex="10pt"/>
    </style:style>
    <style:style style:name="T73_17" style:family="text">
      <style:text-properties fo:font-size="10pt" style:font-size-asian="10pt" style:font-name-complex="Arial" style:font-size-complex="10pt"/>
    </style:style>
    <style:style style:name="T73_18" style:family="text">
      <style:text-properties fo:font-size="10pt" style:font-size-asian="10pt" style:font-name-complex="Arial" style:font-size-complex="10pt"/>
    </style:style>
    <style:style style:name="T73_19" style:family="text">
      <style:text-properties fo:font-size="10pt" style:font-size-asian="10pt" style:font-name-complex="Arial" style:font-size-complex="10pt"/>
    </style:style>
    <style:style style:name="T73_20" style:family="text">
      <style:text-properties fo:font-size="10pt" style:font-size-asian="10pt" style:font-name-complex="Arial" style:font-size-complex="10pt"/>
    </style:style>
    <style:style style:name="T73_21" style:family="text">
      <style:text-properties fo:font-size="10pt" style:font-size-asian="10pt" style:font-name-complex="Arial" style:font-size-complex="10pt"/>
    </style:style>
    <style:style style:name="T73_22" style:family="text">
      <style:text-properties fo:font-size="10pt" style:font-size-asian="10pt" style:font-name-complex="Arial" style:font-size-complex="10pt"/>
    </style:style>
    <style:style style:name="T73_23" style:family="text">
      <style:text-properties fo:font-size="10pt" style:font-size-asian="10pt" style:font-name-complex="Arial" style:font-size-complex="10pt"/>
    </style:style>
    <style:style style:name="T73_24" style:family="text">
      <style:text-properties fo:font-size="10pt" style:font-size-asian="10pt" style:font-name-complex="Arial" style:font-size-complex="10pt"/>
    </style:style>
    <style:style style:name="T73_25" style:family="text">
      <style:text-properties fo:font-size="10pt" style:font-size-asian="10pt" style:font-name-complex="Arial" style:font-size-complex="10pt"/>
    </style:style>
    <style:style style:name="T73_26" style:family="text">
      <style:text-properties fo:font-size="10pt" style:font-size-asian="10pt" style:font-name-complex="Arial" style:font-size-complex="10pt"/>
    </style:style>
    <style:style style:name="T73_27" style:family="text">
      <style:text-properties fo:font-size="10pt" style:font-size-asian="10pt" style:font-name-complex="Arial" style:font-size-complex="10pt"/>
    </style:style>
    <style:style style:name="T73_28" style:family="text">
      <style:text-properties fo:font-size="10pt" style:font-size-asian="10pt" style:font-name-complex="Arial" style:font-size-complex="10pt"/>
    </style:style>
    <style:style style:name="T73_29" style:family="text">
      <style:text-properties fo:font-size="10pt" style:font-size-asian="10pt" style:font-name-complex="Arial" style:font-size-complex="10pt"/>
    </style:style>
    <style:style style:name="T73_30" style:family="text">
      <style:text-properties style:font-name="Segoe UI" fo:font-size="9pt" style:font-size-asian="9pt" style:font-name-complex="Segoe UI" style:font-size-complex="9pt"/>
    </style:style>
    <style:style style:name="T73_31" style:family="text">
      <style:text-properties fo:font-size="10pt" style:font-size-asian="10pt" style:font-name-complex="Arial" style:font-size-complex="10pt"/>
    </style:style>
    <style:style style:name="T73_32" style:family="text">
      <style:text-properties fo:font-size="10pt" style:font-size-asian="10pt" style:font-name-complex="Arial" style:font-size-complex="10pt"/>
    </style:style>
    <style:style style:name="T73_33" style:family="text">
      <style:text-properties fo:font-size="10pt" style:font-size-asian="10pt" style:font-name-complex="Arial" style:font-size-complex="10pt"/>
    </style:style>
    <style:style style:name="T73_34" style:family="text">
      <style:text-properties fo:font-size="10pt" style:font-size-asian="10pt" style:font-name-complex="Arial" style:font-size-complex="10pt"/>
    </style:style>
    <style:style style:name="T73_35" style:family="text">
      <style:text-properties fo:font-size="10pt" style:font-size-asian="10pt" style:font-name-complex="Arial" style:font-size-complex="10pt"/>
    </style:style>
    <style:style style:name="T73_36" style:family="text">
      <style:text-properties fo:font-size="10pt" style:font-size-asian="10pt" style:font-name-complex="Arial" style:font-size-complex="10pt"/>
    </style:style>
    <style:style style:name="T73_37" style:family="text">
      <style:text-properties fo:font-size="10pt" style:font-size-asian="10pt" style:font-name-complex="Arial" style:font-size-complex="10pt"/>
    </style:style>
    <style:style style:name="T73_38" style:family="text">
      <style:text-properties fo:font-size="10pt" style:font-size-asian="10pt" style:font-name-complex="Arial" style:font-size-complex="10pt"/>
    </style:style>
    <style:style style:name="T73_39" style:family="text">
      <style:text-properties fo:font-size="10pt" style:font-size-asian="10pt" style:font-name-complex="Arial" style:font-size-complex="10pt"/>
    </style:style>
    <style:style style:name="T73_40" style:family="text">
      <style:text-properties fo:font-size="10pt" style:font-size-asian="10pt" style:font-name-complex="Arial" style:font-size-complex="10pt"/>
    </style:style>
    <style:style style:name="T73_41" style:family="text">
      <style:text-properties fo:font-size="10pt" style:font-size-asian="10pt" style:font-name-complex="Arial" style:font-size-complex="10pt"/>
    </style:style>
    <style:style style:name="T73_42" style:family="text">
      <style:text-properties fo:font-size="10pt" style:font-size-asian="10pt" style:font-name-complex="Arial" style:font-size-complex="10pt"/>
    </style:style>
    <style:style style:name="T73_43" style:family="text">
      <style:text-properties fo:font-size="10pt" style:font-size-asian="10pt" style:font-name-complex="Arial" style:font-size-complex="10pt"/>
    </style:style>
    <style:style style:name="P74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fo:font-size="10pt" style:font-size-asian="10pt" style:font-name-complex="Arial" style:font-size-complex="10pt"/>
    </style:style>
    <style:style style:name="T75_2" style:family="text">
      <style:text-properties fo:font-size="10pt" style:font-size-asian="10pt" style:font-name-complex="Arial" style:font-size-complex="10pt"/>
    </style:style>
    <style:style style:name="T75_3" style:family="text">
      <style:text-properties fo:font-size="10pt" style:font-size-asian="10pt" style:font-name-complex="Arial" style:font-size-complex="10pt"/>
    </style:style>
    <style:style style:name="T75_4" style:family="text">
      <style:text-properties fo:font-size="10pt" style:font-size-asian="10pt" style:font-name-complex="Arial" style:font-size-complex="10pt"/>
    </style:style>
    <style:style style:name="T75_5" style:family="text">
      <style:text-properties fo:font-size="10pt" style:font-size-asian="10pt" style:font-name-complex="Arial" style:font-size-complex="10pt"/>
    </style:style>
    <style:style style:name="T75_6" style:family="text">
      <style:text-properties fo:font-size="10pt" style:font-size-asian="10pt" style:font-name-complex="Arial" style:font-size-complex="10pt"/>
    </style:style>
    <style:style style:name="T75_7" style:family="text">
      <style:text-properties fo:font-size="10pt" style:font-size-asian="10pt" style:font-name-complex="Arial" style:font-size-complex="10pt"/>
    </style:style>
    <style:style style:name="T75_8" style:family="text">
      <style:text-properties fo:font-size="10pt" style:font-size-asian="10pt" style:font-name-complex="Arial" style:font-size-complex="10pt"/>
    </style:style>
    <style:style style:name="T75_9" style:family="text">
      <style:text-properties fo:font-size="10pt" style:font-size-asian="10pt" style:font-name-complex="Arial" style:font-size-complex="10pt"/>
    </style:style>
    <style:style style:name="T75_10" style:family="text">
      <style:text-properties fo:font-size="10pt" style:font-size-asian="10pt" style:font-name-complex="Arial" style:font-size-complex="10pt"/>
    </style:style>
    <style:style style:name="T75_11" style:family="text">
      <style:text-properties fo:font-size="10pt" style:font-size-asian="10pt" style:font-name-complex="Arial" style:font-size-complex="10pt"/>
    </style:style>
    <style:style style:name="T75_12" style:family="text">
      <style:text-properties fo:font-size="10pt" style:font-size-asian="10pt" style:font-name-complex="Arial" style:font-size-complex="10pt"/>
    </style:style>
    <style:style style:name="T75_13" style:family="text">
      <style:text-properties fo:font-size="10pt" style:font-size-asian="10pt" style:font-name-complex="Arial" style:font-size-complex="10pt"/>
    </style:style>
    <style:style style:name="T75_14" style:family="text">
      <style:text-properties fo:font-size="10pt" style:font-size-asian="10pt" style:font-name-complex="Arial" style:font-size-complex="10pt"/>
    </style:style>
    <style:style style:name="T75_15" style:family="text">
      <style:text-properties fo:font-size="10pt" style:font-size-asian="10pt" style:font-name-complex="Arial" style:font-size-complex="10pt"/>
    </style:style>
    <style:style style:name="T75_16" style:family="text">
      <style:text-properties fo:font-size="10pt" style:font-size-asian="10pt" style:font-name-complex="Arial" style:font-size-complex="10pt"/>
    </style:style>
    <style:style style:name="T75_17" style:family="text">
      <style:text-properties fo:font-size="10pt" style:font-size-asian="10pt" style:font-name-complex="Arial" style:font-size-complex="10pt"/>
    </style:style>
    <style:style style:name="T75_18" style:family="text">
      <style:text-properties fo:font-size="10pt" style:font-size-asian="10pt" style:font-name-complex="Arial" style:font-size-complex="10pt"/>
    </style:style>
    <style:style style:name="T75_19" style:family="text">
      <style:text-properties fo:font-size="10pt" style:font-size-asian="10pt" style:font-name-complex="Arial" style:font-size-complex="10pt"/>
    </style:style>
    <style:style style:name="T75_20" style:family="text">
      <style:text-properties fo:font-size="10pt" style:font-size-asian="10pt" style:font-name-complex="Arial" style:font-size-complex="10pt"/>
    </style:style>
    <style:style style:name="T75_21" style:family="text">
      <style:text-properties fo:font-size="10pt" style:font-size-asian="10pt" style:font-name-complex="Arial" style:font-size-complex="10pt"/>
    </style:style>
    <style:style style:name="T75_22" style:family="text">
      <style:text-properties fo:font-size="10pt" style:font-size-asian="10pt" style:font-name-complex="Arial" style:font-size-complex="10pt"/>
    </style:style>
    <style:style style:name="T75_23" style:family="text">
      <style:text-properties fo:font-size="10pt" style:font-size-asian="10pt" style:font-name-complex="Arial" style:font-size-complex="10pt"/>
    </style:style>
    <style:style style:name="T75_24" style:family="text">
      <style:text-properties fo:font-size="10pt" style:font-size-asian="10pt" style:font-name-complex="Arial" style:font-size-complex="10pt"/>
    </style:style>
    <style:style style:name="T75_25" style:family="text">
      <style:text-properties fo:font-size="10pt" style:font-size-asian="10pt" style:font-name-complex="Arial" style:font-size-complex="10pt"/>
    </style:style>
    <style:style style:name="T75_26" style:family="text">
      <style:text-properties fo:font-size="10pt" style:font-size-asian="10pt" style:font-name-complex="Arial" style:font-size-complex="10pt"/>
    </style:style>
    <style:style style:name="T75_27" style:family="text">
      <style:text-properties fo:font-size="10pt" style:font-size-asian="10pt" style:font-name-complex="Arial" style:font-size-complex="10pt"/>
    </style:style>
    <style:style style:name="T75_28" style:family="text">
      <style:text-properties fo:font-size="10pt" style:font-size-asian="10pt" style:font-name-complex="Arial" style:font-size-complex="10pt"/>
    </style:style>
    <style:style style:name="T75_29" style:family="text">
      <style:text-properties fo:font-size="10pt" style:font-size-asian="10pt" style:font-name-complex="Arial" style:font-size-complex="10pt"/>
    </style:style>
    <style:style style:name="T75_30" style:family="text">
      <style:text-properties fo:font-size="10pt" style:font-size-asian="10pt" style:font-name-complex="Arial" style:font-size-complex="10pt"/>
    </style:style>
    <style:style style:name="T75_31" style:family="text">
      <style:text-properties fo:font-size="10pt" style:font-size-asian="10pt" style:font-name-complex="Arial" style:font-size-complex="10pt"/>
    </style:style>
    <style:style style:name="T75_32" style:family="text">
      <style:text-properties fo:font-size="10pt" style:font-size-asian="10pt" style:font-name-complex="Arial" style:font-size-complex="10pt"/>
    </style:style>
    <style:style style:name="T75_33" style:family="text">
      <style:text-properties fo:font-size="10pt" style:font-size-asian="10pt" style:font-name-complex="Arial" style:font-size-complex="10pt"/>
    </style:style>
    <style:style style:name="T75_34" style:family="text">
      <style:text-properties fo:font-size="10pt" style:font-size-asian="10pt" style:font-name-complex="Arial" style:font-size-complex="10pt"/>
    </style:style>
    <style:style style:name="T75_35" style:family="text">
      <style:text-properties fo:font-size="10pt" style:font-size-asian="10pt" style:font-name-complex="Arial" style:font-size-complex="10pt"/>
    </style:style>
    <style:style style:name="T75_36" style:family="text">
      <style:text-properties fo:font-size="10pt" style:font-size-asian="10pt" style:font-name-complex="Arial" style:font-size-complex="10pt"/>
    </style:style>
    <style:style style:name="T75_37" style:family="text">
      <style:text-properties fo:font-size="10pt" style:font-size-asian="10pt" style:font-name-complex="Arial" style:font-size-complex="10pt"/>
    </style:style>
    <style:style style:name="T75_38" style:family="text">
      <style:text-properties fo:font-size="10pt" style:font-size-asian="10pt" style:font-name-complex="Arial" style:font-size-complex="10pt"/>
    </style:style>
    <style:style style:name="T75_39" style:family="text">
      <style:text-properties fo:font-size="10pt" style:font-size-asian="10pt" style:font-name-complex="Arial" style:font-size-complex="10pt"/>
    </style:style>
    <style:style style:name="T75_40" style:family="text">
      <style:text-properties fo:font-size="10pt" style:font-size-asian="10pt" style:font-name-complex="Arial" style:font-size-complex="10pt"/>
    </style:style>
    <style:style style:name="T75_41" style:family="text">
      <style:text-properties fo:font-size="10pt" style:font-size-asian="10pt" style:font-name-complex="Arial" style:font-size-complex="10pt"/>
    </style:style>
    <style:style style:name="T75_42" style:family="text">
      <style:text-properties fo:font-size="10pt" style:font-size-asian="10pt" style:font-name-complex="Arial" style:font-size-complex="10pt"/>
    </style:style>
    <style:style style:name="T75_43" style:family="text">
      <style:text-properties fo:font-size="10pt" style:font-size-asian="10pt" style:font-name-complex="Arial" style:font-size-complex="10pt"/>
    </style:style>
    <style:style style:name="T75_44" style:family="text">
      <style:text-properties fo:font-size="10pt" style:font-size-asian="10pt" style:font-name-complex="Arial" style:font-size-complex="10pt"/>
    </style:style>
    <style:style style:name="T75_45" style:family="text">
      <style:text-properties fo:font-size="10pt" style:font-size-asian="10pt" style:font-name-complex="Arial" style:font-size-complex="10pt"/>
    </style:style>
    <style:style style:name="T75_46" style:family="text">
      <style:text-properties fo:font-size="10pt" style:font-size-asian="10pt" style:font-name-complex="Arial" style:font-size-complex="10pt"/>
    </style:style>
    <style:style style:name="T75_47" style:family="text">
      <style:text-properties fo:font-size="10pt" style:font-size-asian="10pt" style:font-name-complex="Arial" style:font-size-complex="10pt"/>
    </style:style>
    <style:style style:name="T75_48" style:family="text">
      <style:text-properties fo:font-size="10pt" style:font-size-asian="10pt" style:font-name-complex="Arial" style:font-size-complex="10pt"/>
    </style:style>
    <style:style style:name="T75_49" style:family="text">
      <style:text-properties fo:font-size="10pt" style:font-size-asian="10pt" style:font-name-complex="Arial" style:font-size-complex="10pt"/>
    </style:style>
    <style:style style:name="T75_50" style:family="text">
      <style:text-properties fo:font-size="10pt" style:font-size-asian="10pt" style:font-name-complex="Arial" style:font-size-complex="10pt"/>
    </style:style>
    <style:style style:name="T75_51" style:family="text">
      <style:text-properties fo:font-size="10pt" style:font-size-asian="10pt" style:font-name-complex="Arial" style:font-size-complex="10pt"/>
    </style:style>
    <style:style style:name="T75_52" style:family="text">
      <style:text-properties fo:font-size="10pt" style:font-size-asian="10pt" style:font-name-complex="Arial" style:font-size-complex="10pt"/>
    </style:style>
    <style:style style:name="T75_53" style:family="text">
      <style:text-properties fo:font-size="10pt" style:font-size-asian="10pt" style:font-name-complex="Arial" style:font-size-complex="10pt"/>
    </style:style>
    <style:style style:name="T75_54" style:family="text">
      <style:text-properties fo:font-size="10pt" style:font-size-asian="10pt" style:font-name-complex="Arial" style:font-size-complex="10pt"/>
    </style:style>
    <style:style style:name="T75_55" style:family="text">
      <style:text-properties fo:font-size="10pt" style:font-size-asian="10pt" style:font-name-complex="Arial" style:font-size-complex="10pt"/>
    </style:style>
    <style:style style:name="P76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77" style:family="paragraph" style:parent-style-name="Normal">
      <style:paragraph-properties fo:text-align="justify"/>
    </style:style>
    <style:style style:name="T77_1" style:family="text">
      <style:text-properties fo:font-size="10pt" style:font-size-asian="10pt" style:font-name-complex="Arial" style:font-size-complex="10pt" fo:font-weight="bold" style:font-weight-asian="bold"/>
    </style:style>
    <style:style style:name="P78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79" style:family="paragraph" style:parent-style-name="Normal">
      <style:paragraph-properties fo:text-align="justify"/>
    </style:style>
    <style:style style:name="T79_1" style:family="text">
      <style:text-properties fo:font-size="10pt" style:font-size-asian="10pt" style:font-name-complex="Arial" style:font-size-complex="10pt"/>
    </style:style>
    <style:style style:name="T79_2" style:family="text">
      <style:text-properties fo:font-size="10pt" style:font-size-asian="10pt" style:font-name-complex="Arial" style:font-size-complex="10pt"/>
    </style:style>
    <style:style style:name="T79_3" style:family="text">
      <style:text-properties fo:font-size="10pt" style:font-size-asian="10pt" style:font-name-complex="Arial" style:font-size-complex="10pt"/>
    </style:style>
    <style:style style:name="P8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81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/>
    </style:style>
    <style:style style:name="T81_1" style:family="text">
      <style:text-properties fo:font-style="normal" style:font-style-asian="normal" fo:font-size="10pt" style:font-size-asian="10pt" style:font-size-complex="10pt"/>
    </style:style>
    <style:style style:name="P82" style:family="paragraph" style:parent-style-name="Normal">
      <style:text-properties fo:font-size="10pt" style:font-size-asian="10pt" style:font-name-complex="Arial" style:font-size-complex="10pt"/>
    </style:style>
    <style:style style:name="Table4" style:family="table">
      <style:table-properties table:align="left" style:width="18.253cm" fo:margin-left="0.19cm"/>
    </style:style>
    <style:style style:name="Column14" style:family="table-column">
      <style:table-column-properties style:column-width="2.501cm"/>
    </style:style>
    <style:style style:name="Column15" style:family="table-column">
      <style:table-column-properties style:column-width="7.251cm"/>
    </style:style>
    <style:style style:name="Column16" style:family="table-column">
      <style:table-column-properties style:column-width="8.5cm"/>
    </style:style>
    <style:style style:name="Row9" style:family="table-row">
      <style:table-row-properties style:min-row-height="0.644cm"/>
    </style:style>
    <style:style style:name="Cell36" style:family="table-cell">
      <style:table-cell-properties fo:background-color="#ffffff" style:vertical-align="middle" fo:border-bottom="#000000 0.018cm solid" fo:padding-left="0.19cm" fo:padding-right="0.19cm" fo:border-right="#000000 0.035cm solid" fo:wrap-option="wrap"/>
    </style:style>
    <style:style style:name="P83" style:family="paragraph" style:parent-style-name="Normal">
      <style:text-properties fo:color="#ffffff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7" style:family="table-cell">
      <style:table-cell-properties fo:background-color="#d9d9d9" style:vertical-align="middle" fo:border-top="#000000 0.035cm solid" fo:border-bottom="#000000 0.018cm solid" fo:padding-left="0.19cm" fo:padding-right="0.19cm" fo:border-right="#000000 0.035cm solid" fo:wrap-option="wrap"/>
    </style:style>
    <style:style style:name="P84" style:family="paragraph" style:parent-style-name="Normal"/>
    <style:style style:name="T8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8" style:family="table-cell">
      <style:table-cell-properties fo:background-color="#d9d9d9" style:vertical-align="middle" fo:border-top="#000000 0.035cm solid" fo:border-bottom="#000000 0.018cm solid" fo:padding-left="0.19cm" fo:padding-right="0.19cm" fo:border-right="#000000 0.035cm solid" fo:wrap-option="wrap"/>
    </style:style>
    <style:style style:name="P85" style:family="paragraph" style:parent-style-name="Normal"/>
    <style:style style:name="T8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0" style:family="table-row">
      <style:table-row-properties style:min-row-height="0.926cm"/>
    </style:style>
    <style:style style:name="Cell39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7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7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justify"/>
    </style:style>
    <style:style style:name="T8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8_2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8_3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8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1" style:family="table-row">
      <style:table-row-properties style:min-row-height="0.963cm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/>
    <style:style style:name="T8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/>
    </style:style>
    <style:style style:name="T90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0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justify"/>
    </style:style>
    <style:style style:name="T9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1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1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1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2" style:family="table-row">
      <style:table-row-properties style:min-row-height="0.933cm"/>
    </style:style>
    <style:style style:name="Cell45" style:family="table-cell">
      <style:table-cell-properties fo:background-color="#d9d9d9" style:vertical-align="middle" fo:border-top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/>
    <style:style style:name="T9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3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3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3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3_5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3_6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4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5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5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5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5_5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3" style:family="table-row">
      <style:table-row-properties style:min-row-height="0.933cm"/>
    </style:style>
    <style:style style:name="Cell47" style:family="table-cell">
      <style:table-cell-properties fo:background-color="#d9d9d9" style:vertical-align="middle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7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7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8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text-align="justify"/>
    </style:style>
    <style:style style:name="T100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0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1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2" style:family="paragraph" style:parent-style-name="Normal">
      <style:paragraph-properties fo:text-align="justify"/>
    </style:style>
    <style:style style:name="T102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2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3" style:family="paragraph" style:parent-style-name="Normal">
      <style:paragraph-properties fo:text-align="justify"/>
    </style:style>
    <style:style style:name="T10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3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4" style:family="table-row">
      <style:table-row-properties style:min-row-height="0.933cm"/>
    </style:style>
    <style:style style:name="Cell50" style:family="table-cell">
      <style:table-cell-properties fo:background-color="#d9d9d9" style:vertical-align="middle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justify"/>
    </style:style>
    <style:style style:name="T10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justify"/>
    </style:style>
    <style:style style:name="T106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6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7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8" style:family="paragraph" style:parent-style-name="Normal">
      <style:paragraph-properties fo:text-align="justify"/>
    </style:style>
    <style:style style:name="T10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8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8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8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9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9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" style:family="table-row">
      <style:table-row-properties style:min-row-height="0.088cm"/>
    </style:style>
    <style:style style:name="Cell53" style:family="table-cell">
      <style:table-cell-properties fo:background-color="#d9d9d9" style:vertical-align="middle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justify"/>
    </style:style>
    <style:style style:name="T11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1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1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1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1_5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1_6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1_7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1_8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12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13" style:family="paragraph" style:parent-style-name="Normal">
      <style:paragraph-properties fo:text-align="justify"/>
    </style:style>
    <style:style style:name="T11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3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3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3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3_5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3_6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6" style:family="table-row">
      <style:table-row-properties style:min-row-height="0.933cm"/>
    </style:style>
    <style:style style:name="Cell55" style:family="table-cell">
      <style:table-cell-properties fo:background-color="#d9d9d9" style:vertical-align="middle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justify"/>
    </style:style>
    <style:style style:name="T11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16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7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7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19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20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21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21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21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7" style:family="table-row">
      <style:table-row-properties style:min-row-height="0.933cm"/>
    </style:style>
    <style:style style:name="Cell58" style:family="table-cell">
      <style:table-cell-properties fo:background-color="#d9d9d9" style:vertical-align="middle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justify"/>
    </style:style>
    <style:style style:name="T12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23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24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2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25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8" style:family="table-row">
      <style:table-row-properties style:min-row-height="0.088cm"/>
    </style:style>
    <style:style style:name="Cell61" style:family="table-cell">
      <style:table-cell-properties fo:background-color="#d9d9d9" style:vertical-align="middle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28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28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28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28_5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28_6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9" style:family="table-row">
      <style:table-row-properties style:min-row-height="0.933cm"/>
    </style:style>
    <style:style style:name="Cell63" style:family="table-cell">
      <style:table-cell-properties fo:background-color="#d9d9d9" style:vertical-align="middle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text-align="justify"/>
    </style:style>
    <style:style style:name="T130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30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30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31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32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text-align="justify"/>
    </style:style>
    <style:style style:name="T13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34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5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6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7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8" style:family="paragraph" style:parent-style-name="Normal"/>
    <style:style style:name="T13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8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8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8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8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8_7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8_8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8_9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8_10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9" style:family="paragraph" style:parent-style-name="Normal">
      <style:text-properties fo:font-size="10pt" style:font-size-asian="10pt" style:font-name-complex="Arial" style:font-size-complex="10pt"/>
    </style:style>
    <style:style style:name="P140" style:family="paragraph" style:parent-style-name="Normal">
      <style:paragraph-properties fo:text-align="justify"/>
    </style:style>
    <style:style style:name="T140_1" style:family="text">
      <style:text-properties fo:font-size="10pt" style:font-size-asian="10pt" style:font-name-complex="Arial" style:font-size-complex="10pt"/>
    </style:style>
    <style:style style:name="T140_2" style:family="text">
      <style:text-properties fo:font-size="10pt" style:font-size-asian="10pt" style:font-name-complex="Arial" style:font-size-complex="10pt"/>
    </style:style>
    <style:style style:name="T140_3" style:family="text">
      <style:text-properties fo:font-size="10pt" style:font-size-asian="10pt" style:font-name-complex="Arial" style:font-size-complex="10pt"/>
    </style:style>
    <style:style style:name="T140_4" style:family="text">
      <style:text-properties fo:font-size="10pt" style:font-size-asian="10pt" style:font-name-complex="Arial" style:font-size-complex="10pt"/>
    </style:style>
    <style:style style:name="T140_5" style:family="text">
      <style:text-properties fo:font-size="10pt" style:font-size-asian="10pt" style:font-name-complex="Arial" style:font-size-complex="10pt"/>
    </style:style>
    <style:style style:name="T140_6" style:family="text">
      <style:text-properties fo:font-size="10pt" style:font-size-asian="10pt" style:font-name-complex="Arial" style:font-size-complex="10pt"/>
    </style:style>
    <style:style style:name="T140_7" style:family="text">
      <style:text-properties fo:font-size="10pt" style:font-size-asian="10pt" style:font-name-complex="Arial" style:font-size-complex="10pt"/>
    </style:style>
    <style:style style:name="T140_8" style:family="text">
      <style:text-properties fo:font-size="10pt" style:font-size-asian="10pt" style:font-name-complex="Arial" style:font-size-complex="10pt"/>
    </style:style>
    <style:style style:name="T140_9" style:family="text">
      <style:text-properties fo:font-size="10pt" style:font-size-asian="10pt" style:font-name-complex="Arial" style:font-size-complex="10pt"/>
    </style:style>
    <style:style style:name="T140_10" style:family="text">
      <style:text-properties fo:font-size="10pt" style:font-size-asian="10pt" style:font-name-complex="Arial" style:font-size-complex="10pt"/>
    </style:style>
    <style:style style:name="T140_11" style:family="text">
      <style:text-properties fo:font-size="10pt" style:font-size-asian="10pt" style:font-name-complex="Arial" style:font-size-complex="10pt"/>
    </style:style>
    <style:style style:name="T140_12" style:family="text">
      <style:text-properties fo:font-size="10pt" style:font-size-asian="10pt" style:font-name-complex="Arial" style:font-size-complex="10pt"/>
    </style:style>
    <style:style style:name="T140_13" style:family="text">
      <style:text-properties fo:font-size="10pt" style:font-size-asian="10pt" style:font-name-complex="Arial" style:font-size-complex="10pt"/>
    </style:style>
    <style:style style:name="T140_14" style:family="text">
      <style:text-properties fo:font-size="10pt" style:font-size-asian="10pt" style:font-name-complex="Arial" style:font-size-complex="10pt"/>
    </style:style>
    <style:style style:name="T140_15" style:family="text">
      <style:text-properties fo:font-size="10pt" style:font-size-asian="10pt" style:font-name-complex="Arial" style:font-size-complex="10pt"/>
    </style:style>
    <style:style style:name="T140_16" style:family="text">
      <style:text-properties fo:font-size="10pt" style:font-size-asian="10pt" style:font-name-complex="Arial" style:font-size-complex="10pt"/>
    </style:style>
    <style:style style:name="T140_17" style:family="text">
      <style:text-properties fo:font-size="10pt" style:font-size-asian="10pt" style:font-name-complex="Arial" style:font-size-complex="10pt"/>
    </style:style>
    <style:style style:name="T140_18" style:family="text">
      <style:text-properties fo:font-size="10pt" style:font-size-asian="10pt" style:font-name-complex="Arial" style:font-size-complex="10pt"/>
    </style:style>
    <style:style style:name="T140_19" style:family="text">
      <style:text-properties fo:font-size="10pt" style:font-size-asian="10pt" style:font-name-complex="Arial" style:font-size-complex="10pt"/>
    </style:style>
    <style:style style:name="T140_20" style:family="text">
      <style:text-properties fo:font-size="10pt" style:font-size-asian="10pt" style:font-name-complex="Arial" style:font-size-complex="10pt"/>
    </style:style>
    <style:style style:name="T140_21" style:family="text">
      <style:text-properties fo:font-size="10pt" style:font-size-asian="10pt" style:font-name-complex="Arial" style:font-size-complex="10pt"/>
    </style:style>
    <style:style style:name="T140_22" style:family="text">
      <style:text-properties fo:font-size="10pt" style:font-size-asian="10pt" style:font-name-complex="Arial" style:font-size-complex="10pt"/>
    </style:style>
    <style:style style:name="T140_23" style:family="text">
      <style:text-properties fo:font-size="10pt" style:font-size-asian="10pt" style:font-name-complex="Arial" style:font-size-complex="10pt"/>
    </style:style>
    <style:style style:name="T140_24" style:family="text">
      <style:text-properties fo:font-size="10pt" style:font-size-asian="10pt" style:font-name-complex="Arial" style:font-size-complex="10pt"/>
    </style:style>
    <style:style style:name="T140_25" style:family="text">
      <style:text-properties fo:font-size="10pt" style:font-size-asian="10pt" style:font-name-complex="Arial" style:font-size-complex="10pt"/>
    </style:style>
    <style:style style:name="T140_26" style:family="text">
      <style:text-properties fo:font-size="10pt" style:font-size-asian="10pt" style:font-name-complex="Arial" style:font-size-complex="10pt"/>
    </style:style>
    <style:style style:name="T140_27" style:family="text">
      <style:text-properties fo:font-size="10pt" style:font-size-asian="10pt" style:font-name-complex="Arial" style:font-size-complex="10pt"/>
    </style:style>
    <style:style style:name="T140_28" style:family="text">
      <style:text-properties fo:font-size="10pt" style:font-size-asian="10pt" style:font-name-complex="Arial" style:font-size-complex="10pt"/>
    </style:style>
    <style:style style:name="T140_29" style:family="text">
      <style:text-properties fo:font-size="10pt" style:font-size-asian="10pt" style:font-name-complex="Arial" style:font-size-complex="10pt"/>
    </style:style>
    <style:style style:name="T140_30" style:family="text">
      <style:text-properties fo:font-size="10pt" style:font-size-asian="10pt" style:font-name-complex="Arial" style:font-size-complex="10pt"/>
    </style:style>
    <style:style style:name="T140_31" style:family="text">
      <style:text-properties fo:font-size="10pt" style:font-size-asian="10pt" style:font-name-complex="Arial" style:font-size-complex="10pt"/>
    </style:style>
    <style:style style:name="T140_32" style:family="text">
      <style:text-properties fo:font-size="10pt" style:font-size-asian="10pt" style:font-name-complex="Arial" style:font-size-complex="10pt"/>
    </style:style>
    <style:style style:name="T140_33" style:family="text">
      <style:text-properties fo:font-size="10pt" style:font-size-asian="10pt" style:font-name-complex="Arial" style:font-size-complex="10pt"/>
    </style:style>
    <style:style style:name="T140_34" style:family="text">
      <style:text-properties fo:font-size="10pt" style:font-size-asian="10pt" style:font-name-complex="Arial" style:font-size-complex="10pt"/>
    </style:style>
    <style:style style:name="T140_35" style:family="text">
      <style:text-properties fo:font-size="10pt" style:font-size-asian="10pt" style:font-name-complex="Arial" style:font-size-complex="10pt"/>
    </style:style>
    <style:style style:name="T140_36" style:family="text">
      <style:text-properties fo:font-size="10pt" style:font-size-asian="10pt" style:font-name-complex="Arial" style:font-size-complex="10pt"/>
    </style:style>
    <style:style style:name="T140_37" style:family="text">
      <style:text-properties fo:font-size="10pt" style:font-size-asian="10pt" style:font-name-complex="Arial" style:font-size-complex="10pt"/>
    </style:style>
    <style:style style:name="T140_38" style:family="text">
      <style:text-properties fo:font-size="10pt" style:font-size-asian="10pt" style:font-name-complex="Arial" style:font-size-complex="10pt"/>
    </style:style>
    <style:style style:name="T140_39" style:family="text">
      <style:text-properties fo:font-size="10pt" style:font-size-asian="10pt" style:font-name-complex="Arial" style:font-size-complex="10pt"/>
    </style:style>
    <style:style style:name="T140_40" style:family="text">
      <style:text-properties fo:font-size="10pt" style:font-size-asian="10pt" style:font-name-complex="Arial" style:font-size-complex="10pt"/>
    </style:style>
    <style:style style:name="T140_41" style:family="text">
      <style:text-properties fo:font-size="10pt" style:font-size-asian="10pt" style:font-name-complex="Arial" style:font-size-complex="10pt"/>
    </style:style>
    <style:style style:name="T140_42" style:family="text">
      <style:text-properties fo:font-size="10pt" style:font-size-asian="10pt" style:font-name-complex="Arial" style:font-size-complex="10pt"/>
    </style:style>
    <style:style style:name="T140_43" style:family="text">
      <style:text-properties fo:font-size="10pt" style:font-size-asian="10pt" style:font-name-complex="Arial" style:font-size-complex="10pt"/>
    </style:style>
    <style:style style:name="T140_44" style:family="text">
      <style:text-properties fo:font-size="10pt" style:font-size-asian="10pt" style:font-name-complex="Arial" style:font-size-complex="10pt"/>
    </style:style>
    <style:style style:name="T140_45" style:family="text">
      <style:text-properties fo:font-size="10pt" style:font-size-asian="10pt" style:font-name-complex="Arial" style:font-size-complex="10pt"/>
    </style:style>
    <style:style style:name="T140_46" style:family="text">
      <style:text-properties fo:font-size="10pt" style:font-size-asian="10pt" style:font-name-complex="Arial" style:font-size-complex="10pt"/>
    </style:style>
    <style:style style:name="T140_47" style:family="text">
      <style:text-properties fo:font-size="10pt" style:font-size-asian="10pt" style:font-name-complex="Arial" style:font-size-complex="10pt"/>
    </style:style>
    <style:style style:name="T140_48" style:family="text">
      <style:text-properties fo:font-size="10pt" style:font-size-asian="10pt" style:font-name-complex="Arial" style:font-size-complex="10pt"/>
    </style:style>
    <style:style style:name="T140_49" style:family="text">
      <style:text-properties fo:font-size="10pt" style:font-size-asian="10pt" style:font-name-complex="Arial" style:font-size-complex="10pt"/>
    </style:style>
    <style:style style:name="T140_50" style:family="text">
      <style:text-properties fo:font-size="10pt" style:font-size-asian="10pt" style:font-name-complex="Arial" style:font-size-complex="10pt"/>
    </style:style>
    <style:style style:name="T140_51" style:family="text">
      <style:text-properties fo:font-size="10pt" style:font-size-asian="10pt" style:font-name-complex="Arial" style:font-size-complex="10pt"/>
    </style:style>
    <style:style style:name="T140_52" style:family="text">
      <style:text-properties fo:font-size="10pt" style:font-size-asian="10pt" style:font-name-complex="Arial" style:font-size-complex="10pt"/>
    </style:style>
    <style:style style:name="T140_53" style:family="text">
      <style:text-properties fo:font-size="10pt" style:font-size-asian="10pt" style:font-name-complex="Arial" style:font-size-complex="10pt"/>
    </style:style>
    <style:style style:name="T140_54" style:family="text">
      <style:text-properties fo:font-size="10pt" style:font-size-asian="10pt" style:font-name-complex="Arial" style:font-size-complex="10pt"/>
    </style:style>
    <style:style style:name="T140_55" style:family="text">
      <style:text-properties fo:font-size="10pt" style:font-size-asian="10pt" style:font-name-complex="Arial" style:font-size-complex="10pt"/>
    </style:style>
    <style:style style:name="T140_56" style:family="text">
      <style:text-properties fo:font-size="10pt" style:font-size-asian="10pt" style:font-name-complex="Arial" style:font-size-complex="10pt"/>
    </style:style>
    <style:style style:name="T140_57" style:family="text">
      <style:text-properties fo:font-size="10pt" style:font-size-asian="10pt" style:font-name-complex="Arial" style:font-size-complex="10pt"/>
    </style:style>
    <style:style style:name="T140_58" style:family="text">
      <style:text-properties fo:font-size="10pt" style:font-size-asian="10pt" style:font-name-complex="Arial" style:font-size-complex="10pt"/>
    </style:style>
    <style:style style:name="T140_59" style:family="text">
      <style:text-properties fo:font-size="10pt" style:font-size-asian="10pt" style:font-name-complex="Arial" style:font-size-complex="10pt"/>
    </style:style>
    <style:style style:name="T140_60" style:family="text">
      <style:text-properties fo:font-size="10pt" style:font-size-asian="10pt" style:font-name-complex="Arial" style:font-size-complex="10pt"/>
    </style:style>
    <style:style style:name="P14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fo:font-size="10pt" style:font-size-asian="10pt" style:font-name-complex="Arial" style:font-size-complex="10pt"/>
    </style:style>
    <style:style style:name="T142_2" style:family="text">
      <style:text-properties fo:font-size="10pt" style:font-size-asian="10pt" style:font-name-complex="Arial" style:font-size-complex="10pt"/>
    </style:style>
    <style:style style:name="T142_3" style:family="text">
      <style:text-properties fo:font-size="10pt" style:font-size-asian="10pt" style:font-name-complex="Arial" style:font-size-complex="10pt"/>
    </style:style>
    <style:style style:name="T142_4" style:family="text">
      <style:text-properties fo:font-size="10pt" style:font-size-asian="10pt" style:font-name-complex="Arial" style:font-size-complex="10pt"/>
    </style:style>
    <style:style style:name="T142_5" style:family="text">
      <style:text-properties fo:font-size="10pt" style:font-size-asian="10pt" style:font-name-complex="Arial" style:font-size-complex="10pt"/>
    </style:style>
    <style:style style:name="T142_6" style:family="text">
      <style:text-properties fo:font-size="10pt" style:font-size-asian="10pt" style:font-name-complex="Arial" style:font-size-complex="10pt"/>
    </style:style>
    <style:style style:name="T142_7" style:family="text">
      <style:text-properties fo:font-size="10pt" style:font-size-asian="10pt" style:font-name-complex="Arial" style:font-size-complex="10pt"/>
    </style:style>
    <style:style style:name="T142_8" style:family="text">
      <style:text-properties fo:font-size="10pt" style:font-size-asian="10pt" style:font-name-complex="Arial" style:font-size-complex="10pt"/>
    </style:style>
    <style:style style:name="T142_9" style:family="text">
      <style:text-properties fo:font-size="10pt" style:font-size-asian="10pt" style:font-name-complex="Arial" style:font-size-complex="10pt"/>
    </style:style>
    <style:style style:name="T142_10" style:family="text">
      <style:text-properties fo:font-size="10pt" style:font-size-asian="10pt" style:font-name-complex="Arial" style:font-size-complex="10pt"/>
    </style:style>
    <style:style style:name="T142_11" style:family="text">
      <style:text-properties fo:font-size="10pt" style:font-size-asian="10pt" style:font-name-complex="Arial" style:font-size-complex="10pt"/>
    </style:style>
    <style:style style:name="T142_12" style:family="text">
      <style:text-properties fo:font-size="10pt" style:font-size-asian="10pt" style:font-name-complex="Arial" style:font-size-complex="10pt"/>
    </style:style>
    <style:style style:name="T142_13" style:family="text">
      <style:text-properties fo:font-size="10pt" style:font-size-asian="10pt" style:font-name-complex="Arial" style:font-size-complex="10pt"/>
    </style:style>
    <style:style style:name="T142_14" style:family="text">
      <style:text-properties fo:font-size="10pt" style:font-size-asian="10pt" style:font-name-complex="Arial" style:font-size-complex="10pt"/>
    </style:style>
    <style:style style:name="T142_15" style:family="text">
      <style:text-properties fo:font-size="10pt" style:font-size-asian="10pt" style:font-name-complex="Arial" style:font-size-complex="10pt"/>
    </style:style>
    <style:style style:name="T142_16" style:family="text">
      <style:text-properties fo:font-size="10pt" style:font-size-asian="10pt" style:font-name-complex="Arial" style:font-size-complex="10pt"/>
    </style:style>
    <style:style style:name="T142_17" style:family="text">
      <style:text-properties fo:font-size="10pt" style:font-size-asian="10pt" style:font-name-complex="Arial" style:font-size-complex="10pt"/>
    </style:style>
    <style:style style:name="T142_18" style:family="text">
      <style:text-properties fo:font-size="10pt" style:font-size-asian="10pt" style:font-name-complex="Arial" style:font-size-complex="10pt"/>
    </style:style>
    <style:style style:name="T142_19" style:family="text">
      <style:text-properties fo:font-size="10pt" style:font-size-asian="10pt" style:font-name-complex="Arial" style:font-size-complex="10pt"/>
    </style:style>
    <style:style style:name="T142_20" style:family="text">
      <style:text-properties fo:font-size="10pt" style:font-size-asian="10pt" style:font-name-complex="Arial" style:font-size-complex="10pt"/>
    </style:style>
    <style:style style:name="T142_21" style:family="text">
      <style:text-properties fo:font-size="10pt" style:font-size-asian="10pt" style:font-name-complex="Arial" style:font-size-complex="10pt"/>
    </style:style>
    <style:style style:name="T142_22" style:family="text">
      <style:text-properties fo:font-size="10pt" style:font-size-asian="10pt" style:font-name-complex="Arial" style:font-size-complex="10pt"/>
    </style:style>
    <style:style style:name="T142_23" style:family="text">
      <style:text-properties fo:font-size="10pt" style:font-size-asian="10pt" style:font-name-complex="Arial" style:font-size-complex="10pt"/>
    </style:style>
    <style:style style:name="T142_24" style:family="text">
      <style:text-properties fo:font-size="10pt" style:font-size-asian="10pt" style:font-name-complex="Arial" style:font-size-complex="10pt"/>
    </style:style>
    <style:style style:name="T142_25" style:family="text">
      <style:text-properties fo:font-size="10pt" style:font-size-asian="10pt" style:font-name-complex="Arial" style:font-size-complex="10pt"/>
    </style:style>
    <style:style style:name="T142_26" style:family="text">
      <style:text-properties fo:font-size="10pt" style:font-size-asian="10pt" style:font-name-complex="Arial" style:font-size-complex="10pt"/>
    </style:style>
    <style:style style:name="T142_27" style:family="text">
      <style:text-properties fo:font-size="10pt" style:font-size-asian="10pt" style:font-name-complex="Arial" style:font-size-complex="10pt"/>
    </style:style>
    <style:style style:name="T142_28" style:family="text">
      <style:text-properties fo:font-size="10pt" style:font-size-asian="10pt" style:font-name-complex="Arial" style:font-size-complex="10pt"/>
    </style:style>
    <style:style style:name="T142_29" style:family="text">
      <style:text-properties fo:font-size="10pt" style:font-size-asian="10pt" style:font-name-complex="Arial" style:font-size-complex="10pt"/>
    </style:style>
    <style:style style:name="T142_30" style:family="text">
      <style:text-properties fo:font-size="10pt" style:font-size-asian="10pt" style:font-name-complex="Arial" style:font-size-complex="10pt"/>
    </style:style>
    <style:style style:name="T142_31" style:family="text">
      <style:text-properties fo:font-size="10pt" style:font-size-asian="10pt" style:font-name-complex="Arial" style:font-size-complex="10pt"/>
    </style:style>
    <style:style style:name="T142_32" style:family="text">
      <style:text-properties fo:font-size="10pt" style:font-size-asian="10pt" style:font-name-complex="Arial" style:font-size-complex="10pt"/>
    </style:style>
    <style:style style:name="T142_33" style:family="text">
      <style:text-properties fo:font-size="10pt" style:font-size-asian="10pt" style:font-name-complex="Arial" style:font-size-complex="10pt"/>
    </style:style>
    <style:style style:name="T142_34" style:family="text">
      <style:text-properties fo:font-size="10pt" style:font-size-asian="10pt" style:font-name-complex="Arial" style:font-size-complex="10pt"/>
    </style:style>
    <style:style style:name="T142_35" style:family="text">
      <style:text-properties fo:font-size="10pt" style:font-size-asian="10pt" style:font-name-complex="Arial" style:font-size-complex="10pt"/>
    </style:style>
    <style:style style:name="T142_36" style:family="text">
      <style:text-properties fo:font-size="10pt" style:font-size-asian="10pt" style:font-name-complex="Arial" style:font-size-complex="10pt"/>
    </style:style>
    <style:style style:name="T142_37" style:family="text">
      <style:text-properties fo:font-size="10pt" style:font-size-asian="10pt" style:font-name-complex="Arial" style:font-size-complex="10pt"/>
    </style:style>
    <style:style style:name="T142_38" style:family="text">
      <style:text-properties fo:font-size="10pt" style:font-size-asian="10pt" style:font-name-complex="Arial" style:font-size-complex="10pt"/>
    </style:style>
    <style:style style:name="T142_39" style:family="text">
      <style:text-properties fo:font-size="10pt" style:font-size-asian="10pt" style:font-name-complex="Arial" style:font-size-complex="10pt"/>
    </style:style>
    <style:style style:name="T142_40" style:family="text">
      <style:text-properties fo:font-size="10pt" style:font-size-asian="10pt" style:font-name-complex="Arial" style:font-size-complex="10pt"/>
    </style:style>
    <style:style style:name="T142_41" style:family="text">
      <style:text-properties fo:font-size="10pt" style:font-size-asian="10pt" style:font-name-complex="Arial" style:font-size-complex="10pt"/>
    </style:style>
    <style:style style:name="T142_42" style:family="text">
      <style:text-properties fo:font-size="10pt" style:font-size-asian="10pt" style:font-name-complex="Arial" style:font-size-complex="10pt"/>
    </style:style>
    <style:style style:name="T142_43" style:family="text">
      <style:text-properties fo:font-size="10pt" style:font-size-asian="10pt" style:font-name-complex="Arial" style:font-size-complex="10pt"/>
    </style:style>
    <style:style style:name="T142_44" style:family="text">
      <style:text-properties fo:font-size="10pt" style:font-size-asian="10pt" style:font-name-complex="Arial" style:font-size-complex="10pt"/>
    </style:style>
    <style:style style:name="T142_45" style:family="text">
      <style:text-properties fo:font-size="10pt" style:font-size-asian="10pt" style:font-name-complex="Arial" style:font-size-complex="10pt"/>
    </style:style>
    <style:style style:name="T142_46" style:family="text">
      <style:text-properties fo:font-size="10pt" style:font-size-asian="10pt" style:font-name-complex="Arial" style:font-size-complex="10pt"/>
    </style:style>
    <style:style style:name="T142_47" style:family="text">
      <style:text-properties fo:font-size="10pt" style:font-size-asian="10pt" style:font-name-complex="Arial" style:font-size-complex="10pt"/>
    </style:style>
    <style:style style:name="P14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44" style:family="paragraph" style:parent-style-name="Normal">
      <style:paragraph-properties fo:text-align="justify"/>
    </style:style>
    <style:style style:name="T144_1" style:family="text">
      <style:text-properties fo:font-size="10pt" style:font-size-asian="10pt" style:font-name-complex="Arial" style:font-size-complex="10pt"/>
    </style:style>
    <style:style style:name="T144_2" style:family="text">
      <style:text-properties fo:font-size="10pt" style:font-size-asian="10pt" style:font-name-complex="Arial" style:font-size-complex="10pt"/>
    </style:style>
    <style:style style:name="T144_3" style:family="text">
      <style:text-properties fo:font-size="10pt" style:font-size-asian="10pt" style:font-name-complex="Arial" style:font-size-complex="10pt"/>
    </style:style>
    <style:style style:name="T144_4" style:family="text">
      <style:text-properties fo:font-size="10pt" style:font-size-asian="10pt" style:font-name-complex="Arial" style:font-size-complex="10pt"/>
    </style:style>
    <style:style style:name="T144_5" style:family="text">
      <style:text-properties fo:font-size="10pt" style:font-size-asian="10pt" style:font-name-complex="Arial" style:font-size-complex="10pt"/>
    </style:style>
    <style:style style:name="T144_6" style:family="text">
      <style:text-properties fo:font-size="10pt" style:font-size-asian="10pt" style:font-name-complex="Arial" style:font-size-complex="10pt"/>
    </style:style>
    <style:style style:name="T144_7" style:family="text">
      <style:text-properties fo:font-size="10pt" style:font-size-asian="10pt" style:font-name-complex="Arial" style:font-size-complex="10pt"/>
    </style:style>
    <style:style style:name="P145" style:family="paragraph" style:parent-style-name="Normal">
      <style:text-properties fo:font-size="10pt" style:font-size-asian="10pt" style:font-name-complex="Arial" style:font-size-complex="10pt"/>
    </style:style>
    <style:style style:name="P146" style:family="paragraph" style:parent-style-name="Normal"/>
    <style:style style:name="T146_1" style:family="text">
      <style:text-properties fo:font-size="10pt" style:font-size-asian="10pt" style:font-name-complex="Arial" style:font-size-complex="10pt" fo:font-weight="bold" style:font-weight-asian="bold"/>
    </style:style>
    <style:style style:name="T146_2" style:family="text"/>
    <style:style style:name="T146_3" style:family="text" style:parent-style-name="Internet_20_link">
      <style:text-properties fo:font-size="10pt" style:font-size-asian="10pt" style:font-name-complex="Arial" style:font-size-complex="10pt" fo:font-weight="bold" style:font-weight-asian="bold"/>
    </style:style>
    <style:style style:name="T146_4" style:family="text">
      <style:text-properties fo:font-size="10pt" style:font-size-asian="10pt" style:font-name-complex="Arial" style:font-size-complex="10pt" fo:font-weight="bold" style:font-weight-asian="bold"/>
    </style:style>
    <style:style style:name="T146_5" style:family="text">
      <style:text-properties fo:font-size="10pt" style:font-size-asian="10pt" style:font-name-complex="Arial" style:font-size-complex="10pt" fo:font-weight="bold" style:font-weight-asian="bold"/>
    </style:style>
    <style:style style:name="P147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148" style:family="paragraph" style:parent-style-name="Normal">
      <style:paragraph-properties fo:text-align="justify"/>
    </style:style>
    <style:style style:name="T148_1" style:family="text">
      <style:text-properties fo:font-size="10pt" style:font-size-asian="10pt" style:font-name-complex="Arial" style:font-size-complex="10pt" style:font-weight-complex="bold"/>
    </style:style>
    <style:style style:name="T148_2" style:family="text">
      <style:text-properties fo:font-size="10pt" style:font-size-asian="10pt" style:font-name-complex="Arial" style:font-size-complex="10pt" style:font-weight-complex="bold"/>
    </style:style>
    <style:style style:name="T148_3" style:family="text">
      <style:text-properties fo:font-size="10pt" style:font-size-asian="10pt" style:font-name-complex="Arial" style:font-size-complex="10pt" style:font-weight-complex="bold"/>
    </style:style>
    <style:style style:name="T148_4" style:family="text">
      <style:text-properties fo:font-size="10pt" style:font-size-asian="10pt" style:font-name-complex="Arial" style:font-size-complex="10pt" style:font-weight-complex="bold"/>
    </style:style>
    <style:style style:name="T148_5" style:family="text">
      <style:text-properties fo:font-size="10pt" style:font-size-asian="10pt" style:font-name-complex="Arial" style:font-size-complex="10pt" style:font-weight-complex="bold"/>
    </style:style>
    <style:style style:name="T148_6" style:family="text">
      <style:text-properties fo:font-size="10pt" style:font-size-asian="10pt" style:font-name-complex="Arial" style:font-size-complex="10pt" style:font-weight-complex="bold"/>
    </style:style>
    <style:style style:name="T148_7" style:family="text">
      <style:text-properties fo:font-size="10pt" style:font-size-asian="10pt" style:font-name-complex="Arial" style:font-size-complex="10pt" style:font-weight-complex="bold"/>
    </style:style>
    <style:style style:name="T148_8" style:family="text">
      <style:text-properties fo:font-size="10pt" style:font-size-asian="10pt" style:font-name-complex="Arial" style:font-size-complex="10pt" style:font-weight-complex="bold"/>
    </style:style>
    <style:style style:name="T148_9" style:family="text">
      <style:text-properties fo:font-size="10pt" style:font-size-asian="10pt" style:font-name-complex="Arial" style:font-size-complex="10pt" style:font-weight-complex="bold"/>
    </style:style>
    <style:style style:name="T148_10" style:family="text">
      <style:text-properties fo:font-size="10pt" style:font-size-asian="10pt" style:font-name-complex="Arial" style:font-size-complex="10pt" style:font-weight-complex="bold"/>
    </style:style>
    <style:style style:name="T148_11" style:family="text">
      <style:text-properties fo:font-size="10pt" style:font-size-asian="10pt" style:font-name-complex="Arial" style:font-size-complex="10pt" style:font-weight-complex="bold"/>
    </style:style>
    <style:style style:name="P149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FR1" style:family="graphic" style:parent-style-name="Normal">
      <style:graphic-properties draw:stroke="solid" svg:stroke-width="0.026cm" svg:stroke-color="#000000" draw:fill-color="#ffffff" fo:background-color="#ffffff" fo:border-top="#000000 0.026cm solid" fo:border-bottom="#000000 0.026cm solid" fo:border-left="#000000 0.026cm solid" fo:margin-left="0.318cm" fo:border-right="#000000 0.026cm solid" fo:margin-right="0.318cm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50" style:family="paragraph" style:parent-style-name="Normal"/>
    <style:style style:name="T150_1" style:family="text">
      <style:text-properties fo:font-style="italic" style:font-style-asian="italic" style:font-style-complex="italic" fo:font-size="10pt" style:font-size-asian="10pt" style:font-size-complex="10pt" fo:font-weight="bold" style:font-weight-asian="bold" style:font-weight-complex="bold"/>
    </style:style>
    <style:style style:name="P151" style:family="paragraph" style:parent-style-name="Normal">
      <style:text-properties fo:font-style="italic" style:font-style-asian="italic" style:font-style-complex="italic" fo:font-size="10pt" style:font-size-asian="10pt" style:font-size-complex="10pt"/>
    </style:style>
    <style:style style:name="P152" style:family="paragraph" style:parent-style-name="Body_20_Text">
      <style:paragraph-properties style:text-autospace="none" fo:line-height="120%" fo:margin-top="0cm" fo:margin-bottom="0cm" style:punctuation-wrap="simple" fo:hyphenation-ladder-count="no-limit"/>
      <style:text-properties fo:font-size="10pt" style:font-size-asian="10pt" style:font-size-complex="10pt" fo:hyphenate="false" fo:hyphenation-remain-char-count="2" fo:hyphenation-push-char-count="2"/>
    </style:style>
    <style:style style:name="T152_1" style:family="text">
      <style:text-properties fo:font-size="10pt" style:font-size-asian="10pt" style:font-size-complex="10pt"/>
    </style:style>
    <style:style style:name="P153" style:family="paragraph" style:parent-style-name="Body_20_Text">
      <style:paragraph-properties style:text-autospace="none" fo:line-height="120%" fo:margin-top="0cm" fo:margin-bottom="0cm" style:punctuation-wrap="simple" fo:hyphenation-ladder-count="no-limit"/>
      <style:text-properties fo:font-size="10pt" style:font-size-asian="10pt" style:font-size-complex="10pt" fo:hyphenate="false" fo:hyphenation-remain-char-count="2" fo:hyphenation-push-char-count="2"/>
    </style:style>
    <style:style style:name="T153_1" style:family="text">
      <style:text-properties fo:font-size="10pt" style:font-size-asian="10pt" style:font-size-complex="10pt"/>
    </style:style>
    <style:style style:name="P154" style:family="paragraph" style:parent-style-name="Body_20_Text">
      <style:paragraph-properties style:text-autospace="none" fo:line-height="120%" fo:margin-top="0cm" fo:margin-bottom="0cm" style:punctuation-wrap="simple" fo:hyphenation-ladder-count="no-limit"/>
      <style:text-properties fo:font-size="10pt" style:font-size-asian="10pt" style:font-size-complex="10pt" fo:hyphenate="false" fo:hyphenation-remain-char-count="2" fo:hyphenation-push-char-count="2"/>
    </style:style>
    <style:style style:name="T154_1" style:family="text">
      <style:text-properties fo:font-size="10pt" style:font-size-asian="10pt" style:font-size-complex="10pt"/>
    </style:style>
    <style:style style:name="P155" style:family="paragraph" style:parent-style-name="Body_20_Text">
      <style:paragraph-properties style:text-autospace="none" fo:line-height="120%" fo:margin-top="0cm" fo:margin-bottom="0cm" style:punctuation-wrap="simple" fo:hyphenation-ladder-count="no-limit"/>
      <style:text-properties fo:font-size="10pt" style:font-size-asian="10pt" style:font-size-complex="10pt" fo:hyphenate="false" fo:hyphenation-remain-char-count="2" fo:hyphenation-push-char-count="2"/>
    </style:style>
    <style:style style:name="T155_1" style:family="text">
      <style:text-properties fo:font-size="10pt" style:font-size-asian="10pt" style:font-size-complex="10pt"/>
    </style:style>
    <style:style style:name="P156" style:family="paragraph" style:parent-style-name="Body_20_Text">
      <style:paragraph-properties style:text-autospace="none" fo:line-height="120%" fo:margin-top="0cm" fo:margin-bottom="0cm" style:punctuation-wrap="simple" fo:hyphenation-ladder-count="no-limit"/>
      <style:text-properties fo:hyphenate="false" fo:hyphenation-remain-char-count="2" fo:hyphenation-push-char-count="2"/>
    </style:style>
    <style:style style:name="T156_1" style:family="text">
      <style:text-properties fo:font-size="10pt" style:font-size-asian="10pt" style:font-size-complex="10pt"/>
    </style:style>
    <style:style style:name="P157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58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59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60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61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62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63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64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65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66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67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68" style:family="paragraph" style:parent-style-name="Normal">
      <style:paragraph-properties fo:text-align="justify"/>
    </style:style>
    <style:style style:name="T168_1" style:family="text">
      <style:text-properties fo:font-size="10pt" style:font-size-asian="10pt" style:font-name-complex="Arial" style:font-size-complex="10pt" style:font-weight-complex="bold"/>
    </style:style>
    <style:style style:name="T168_2" style:family="text">
      <style:text-properties fo:font-size="10pt" style:font-size-asian="10pt" style:font-name-complex="Arial" style:font-size-complex="10pt" style:font-weight-complex="bold"/>
    </style:style>
    <style:style style:name="T168_3" style:family="text">
      <style:text-properties fo:font-size="10pt" style:font-size-asian="10pt" style:font-name-complex="Arial" style:font-size-complex="10pt" style:font-weight-complex="bold"/>
    </style:style>
    <style:style style:name="T168_4" style:family="text">
      <style:text-properties fo:font-size="10pt" style:font-size-asian="10pt" style:font-name-complex="Arial" style:font-size-complex="10pt" style:font-weight-complex="bold"/>
    </style:style>
    <style:style style:name="T168_5" style:family="text">
      <style:text-properties fo:font-size="10pt" style:font-size-asian="10pt" style:font-name-complex="Arial" style:font-size-complex="10pt" style:font-weight-complex="bold"/>
    </style:style>
    <style:style style:name="T168_6" style:family="text">
      <style:text-properties fo:font-size="10pt" style:font-size-asian="10pt" style:font-name-complex="Arial" style:font-size-complex="10pt" style:font-weight-complex="bold"/>
    </style:style>
    <style:style style:name="T168_7" style:family="text">
      <style:text-properties fo:font-size="10pt" style:font-size-asian="10pt" style:font-name-complex="Arial" style:font-size-complex="10pt" style:font-weight-complex="bold"/>
    </style:style>
    <style:style style:name="T168_8" style:family="text">
      <style:text-properties fo:font-size="10pt" style:font-size-asian="10pt" style:font-name-complex="Arial" style:font-size-complex="10pt" style:font-weight-complex="bold"/>
    </style:style>
    <style:style style:name="T168_9" style:family="text">
      <style:text-properties fo:font-size="10pt" style:font-size-asian="10pt" style:font-name-complex="Arial" style:font-size-complex="10pt" style:font-weight-complex="bold"/>
    </style:style>
    <style:style style:name="T168_10" style:family="text">
      <style:text-properties fo:font-size="10pt" style:font-size-asian="10pt" style:font-name-complex="Arial" style:font-size-complex="10pt" style:font-weight-complex="bold"/>
    </style:style>
    <style:style style:name="T168_11" style:family="text">
      <style:text-properties fo:font-size="10pt" style:font-size-asian="10pt" style:font-name-complex="Arial" style:font-size-complex="10pt" style:font-weight-complex="bold"/>
    </style:style>
    <style:style style:name="T168_12" style:family="text">
      <style:text-properties fo:font-size="10pt" style:font-size-asian="10pt" style:font-name-complex="Arial" style:font-size-complex="10pt" style:font-weight-complex="bold"/>
    </style:style>
    <style:style style:name="T168_13" style:family="text">
      <style:text-properties fo:font-size="10pt" style:font-size-asian="10pt" style:font-name-complex="Arial" style:font-size-complex="10pt" style:font-weight-complex="bold"/>
    </style:style>
    <style:style style:name="T168_14" style:family="text">
      <style:text-properties fo:font-size="10pt" style:font-size-asian="10pt" style:font-name-complex="Arial" style:font-size-complex="10pt" style:font-weight-complex="bold"/>
    </style:style>
    <style:style style:name="T168_15" style:family="text">
      <style:text-properties fo:font-size="10pt" style:font-size-asian="10pt" style:font-name-complex="Arial" style:font-size-complex="10pt" style:font-weight-complex="bold"/>
    </style:style>
    <style:style style:name="T168_16" style:family="text">
      <style:text-properties fo:font-size="10pt" style:font-size-asian="10pt" style:font-name-complex="Arial" style:font-size-complex="10pt" style:font-weight-complex="bold"/>
    </style:style>
    <style:style style:name="T168_17" style:family="text">
      <style:text-properties fo:font-size="10pt" style:font-size-asian="10pt" style:font-name-complex="Arial" style:font-size-complex="10pt" style:font-weight-complex="bold"/>
    </style:style>
    <style:style style:name="T168_18" style:family="text">
      <style:text-properties fo:font-size="10pt" style:font-size-asian="10pt" style:font-name-complex="Arial" style:font-size-complex="10pt" style:font-weight-complex="bold"/>
    </style:style>
    <style:style style:name="T168_19" style:family="text">
      <style:text-properties fo:font-size="10pt" style:font-size-asian="10pt" style:font-name-complex="Arial" style:font-size-complex="10pt" style:font-weight-complex="bold"/>
    </style:style>
    <style:style style:name="T168_20" style:family="text">
      <style:text-properties fo:font-size="10pt" style:font-size-asian="10pt" style:font-name-complex="Arial" style:font-size-complex="10pt" style:font-weight-complex="bold"/>
    </style:style>
    <style:style style:name="T168_21" style:family="text">
      <style:text-properties fo:font-size="10pt" style:font-size-asian="10pt" style:font-name-complex="Arial" style:font-size-complex="10pt" style:font-weight-complex="bold"/>
    </style:style>
    <style:style style:name="P169" style:family="paragraph" style:parent-style-name="Normal">
      <style:paragraph-properties fo:break-before="page"/>
    </style:style>
    <style:style style:name="P170" style:family="paragraph" style:parent-style-name="Normal"/>
    <style:style style:name="T170_1" style:family="text">
      <style:text-properties fo:font-size="10pt" style:font-size-asian="10pt" style:font-name-complex="Arial" style:font-size-complex="10pt" style:font-weight-complex="bold"/>
    </style:style>
    <style:style style:name="T170_2" style:family="text">
      <style:text-properties fo:font-size="10pt" style:font-size-asian="10pt" style:font-name-complex="Arial" style:font-size-complex="10pt" style:font-weight-complex="bold"/>
    </style:style>
    <style:style style:name="T170_3" style:family="text">
      <style:text-properties fo:font-size="10pt" style:font-size-asian="10pt" style:font-name-complex="Arial" style:font-size-complex="10pt" style:font-weight-complex="bold"/>
    </style:style>
    <style:style style:name="T170_4" style:family="text">
      <style:text-properties fo:font-size="10pt" style:font-size-asian="10pt" style:font-name-complex="Arial" style:font-size-complex="10pt" style:font-weight-complex="bold"/>
    </style:style>
    <style:style style:name="T170_5" style:family="text">
      <style:text-properties fo:font-size="10pt" style:font-size-asian="10pt" style:font-name-complex="Arial" style:font-size-complex="10pt" style:font-weight-complex="bold"/>
    </style:style>
    <style:style style:name="T170_6" style:family="text">
      <style:text-properties fo:font-size="10pt" style:font-size-asian="10pt" style:font-name-complex="Arial" style:font-size-complex="10pt" style:font-weight-complex="bold"/>
    </style:style>
    <style:style style:name="T170_7" style:family="text">
      <style:text-properties fo:font-size="10pt" style:font-size-asian="10pt" style:font-name-complex="Arial" style:font-size-complex="10pt" style:font-weight-complex="bold"/>
    </style:style>
    <style:style style:name="T170_8" style:family="text">
      <style:text-properties fo:font-size="10pt" style:font-size-asian="10pt" style:font-name-complex="Arial" style:font-size-complex="10pt" style:font-weight-complex="bold"/>
    </style:style>
    <style:style style:name="P171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72" style:family="paragraph" style:parent-style-name="Normal">
      <style:paragraph-properties fo:text-align="justify"/>
    </style:style>
    <style:style style:name="T172_1" style:family="text">
      <style:text-properties fo:font-size="10pt" style:font-size-asian="10pt" style:font-name-complex="Arial" style:font-size-complex="10pt" style:font-weight-complex="bold"/>
    </style:style>
    <style:style style:name="T172_2" style:family="text">
      <style:text-properties fo:font-size="10pt" style:font-size-asian="10pt" style:font-name-complex="Arial" style:font-size-complex="10pt" style:font-weight-complex="bold"/>
    </style:style>
    <style:style style:name="T172_3" style:family="text">
      <style:text-properties fo:font-size="10pt" style:font-size-asian="10pt" style:font-name-complex="Arial" style:font-size-complex="10pt" style:font-weight-complex="bold"/>
    </style:style>
    <style:style style:name="T172_4" style:family="text">
      <style:text-properties fo:font-size="10pt" style:font-size-asian="10pt" style:font-name-complex="Arial" style:font-size-complex="10pt" style:font-weight-complex="bold"/>
    </style:style>
    <style:style style:name="T172_5" style:family="text">
      <style:text-properties fo:font-size="10pt" style:font-size-asian="10pt" style:font-name-complex="Arial" style:font-size-complex="10pt" style:font-weight-complex="bold"/>
    </style:style>
    <style:style style:name="T172_6" style:family="text">
      <style:text-properties fo:font-size="10pt" style:font-size-asian="10pt" style:font-name-complex="Arial" style:font-size-complex="10pt" style:font-weight-complex="bold"/>
    </style:style>
    <style:style style:name="T172_7" style:family="text">
      <style:text-properties fo:font-size="10pt" style:font-size-asian="10pt" style:font-name-complex="Arial" style:font-size-complex="10pt" style:font-weight-complex="bold"/>
    </style:style>
    <style:style style:name="T172_8" style:family="text">
      <style:text-properties fo:font-size="10pt" style:font-size-asian="10pt" style:font-name-complex="Arial" style:font-size-complex="10pt" style:font-weight-complex="bold"/>
    </style:style>
    <style:style style:name="T172_9" style:family="text">
      <style:text-properties fo:font-size="10pt" style:font-size-asian="10pt" style:font-name-complex="Arial" style:font-size-complex="10pt" style:font-weight-complex="bold"/>
    </style:style>
    <style:style style:name="T172_10" style:family="text">
      <style:text-properties fo:font-size="10pt" style:font-size-asian="10pt" style:font-name-complex="Arial" style:font-size-complex="10pt" style:font-weight-complex="bold"/>
    </style:style>
    <style:style style:name="T172_11" style:family="text">
      <style:text-properties fo:font-size="10pt" style:font-size-asian="10pt" style:font-name-complex="Arial" style:font-size-complex="10pt" style:font-weight-complex="bold"/>
    </style:style>
    <style:style style:name="T172_12" style:family="text">
      <style:text-properties fo:font-size="10pt" style:font-size-asian="10pt" style:font-name-complex="Arial" style:font-size-complex="10pt" style:font-weight-complex="bold"/>
    </style:style>
    <style:style style:name="T172_13" style:family="text">
      <style:text-properties fo:font-size="10pt" style:font-size-asian="10pt" style:font-name-complex="Arial" style:font-size-complex="10pt" style:font-weight-complex="bold"/>
    </style:style>
    <style:style style:name="T172_14" style:family="text">
      <style:text-properties fo:font-size="10pt" style:font-size-asian="10pt" style:font-name-complex="Arial" style:font-size-complex="10pt" style:font-weight-complex="bold"/>
    </style:style>
    <style:style style:name="T172_15" style:family="text">
      <style:text-properties fo:font-size="10pt" style:font-size-asian="10pt" style:font-name-complex="Arial" style:font-size-complex="10pt" style:font-weight-complex="bold"/>
    </style:style>
    <style:style style:name="T172_16" style:family="text">
      <style:text-properties fo:font-size="10pt" style:font-size-asian="10pt" style:font-name-complex="Arial" style:font-size-complex="10pt" style:font-weight-complex="bold"/>
    </style:style>
    <style:style style:name="T172_17" style:family="text">
      <style:text-properties fo:font-size="10pt" style:font-size-asian="10pt" style:font-name-complex="Arial" style:font-size-complex="10pt" style:font-weight-complex="bold"/>
    </style:style>
    <style:style style:name="T172_18" style:family="text">
      <style:text-properties fo:font-size="10pt" style:font-size-asian="10pt" style:font-name-complex="Arial" style:font-size-complex="10pt" style:font-weight-complex="bold"/>
    </style:style>
    <style:style style:name="T172_19" style:family="text">
      <style:text-properties fo:font-size="10pt" style:font-size-asian="10pt" style:font-name-complex="Arial" style:font-size-complex="10pt" style:font-weight-complex="bold"/>
    </style:style>
    <style:style style:name="T172_20" style:family="text">
      <style:text-properties fo:font-size="10pt" style:font-size-asian="10pt" style:font-name-complex="Arial" style:font-size-complex="10pt" style:font-weight-complex="bold"/>
    </style:style>
    <style:style style:name="T172_21" style:family="text">
      <style:text-properties fo:font-size="10pt" style:font-size-asian="10pt" style:font-name-complex="Arial" style:font-size-complex="10pt" style:font-weight-complex="bold"/>
    </style:style>
    <style:style style:name="T172_22" style:family="text">
      <style:text-properties fo:font-size="10pt" style:font-size-asian="10pt" style:font-name-complex="Arial" style:font-size-complex="10pt" style:font-weight-complex="bold"/>
    </style:style>
    <style:style style:name="T172_23" style:family="text">
      <style:text-properties fo:font-size="10pt" style:font-size-asian="10pt" style:font-name-complex="Arial" style:font-size-complex="10pt" style:font-weight-complex="bold"/>
    </style:style>
    <style:style style:name="T172_24" style:family="text">
      <style:text-properties fo:font-size="10pt" style:font-size-asian="10pt" style:font-name-complex="Arial" style:font-size-complex="10pt" style:font-weight-complex="bold"/>
    </style:style>
    <style:style style:name="T172_25" style:family="text">
      <style:text-properties fo:font-size="10pt" style:font-size-asian="10pt" style:font-name-complex="Arial" style:font-size-complex="10pt" style:font-weight-complex="bold"/>
    </style:style>
    <style:style style:name="T172_26" style:family="text">
      <style:text-properties fo:font-size="10pt" style:font-size-asian="10pt" style:font-name-complex="Arial" style:font-size-complex="10pt" style:font-weight-complex="bold"/>
    </style:style>
    <style:style style:name="T172_27" style:family="text">
      <style:text-properties fo:font-size="10pt" style:font-size-asian="10pt" style:font-name-complex="Arial" style:font-size-complex="10pt" style:font-weight-complex="bold"/>
    </style:style>
    <style:style style:name="T172_28" style:family="text">
      <style:text-properties fo:font-size="10pt" style:font-size-asian="10pt" style:font-name-complex="Arial" style:font-size-complex="10pt" style:font-weight-complex="bold"/>
    </style:style>
    <style:style style:name="T172_29" style:family="text">
      <style:text-properties fo:font-size="10pt" style:font-size-asian="10pt" style:font-name-complex="Arial" style:font-size-complex="10pt" style:font-weight-complex="bold"/>
    </style:style>
    <style:style style:name="T172_30" style:family="text">
      <style:text-properties fo:font-size="10pt" style:font-size-asian="10pt" style:font-name-complex="Arial" style:font-size-complex="10pt" style:font-weight-complex="bold"/>
    </style:style>
    <style:style style:name="T172_31" style:family="text">
      <style:text-properties fo:font-size="10pt" style:font-size-asian="10pt" style:font-name-complex="Arial" style:font-size-complex="10pt" style:font-weight-complex="bold"/>
    </style:style>
    <style:style style:name="T172_32" style:family="text">
      <style:text-properties fo:font-size="10pt" style:font-size-asian="10pt" style:font-name-complex="Arial" style:font-size-complex="10pt" style:font-weight-complex="bold"/>
    </style:style>
    <style:style style:name="T172_33" style:family="text">
      <style:text-properties fo:font-size="10pt" style:font-size-asian="10pt" style:font-name-complex="Arial" style:font-size-complex="10pt" style:font-weight-complex="bold"/>
    </style:style>
    <style:style style:name="T172_34" style:family="text">
      <style:text-properties fo:font-size="10pt" style:font-size-asian="10pt" style:font-name-complex="Arial" style:font-size-complex="10pt" style:font-weight-complex="bold"/>
    </style:style>
    <style:style style:name="T172_35" style:family="text">
      <style:text-properties fo:font-size="10pt" style:font-size-asian="10pt" style:font-name-complex="Arial" style:font-size-complex="10pt" style:font-weight-complex="bold"/>
    </style:style>
    <style:style style:name="T172_36" style:family="text">
      <style:text-properties fo:font-size="10pt" style:font-size-asian="10pt" style:font-name-complex="Arial" style:font-size-complex="10pt" style:font-weight-complex="bold"/>
    </style:style>
    <style:style style:name="T172_37" style:family="text">
      <style:text-properties fo:font-size="10pt" style:font-size-asian="10pt" style:font-name-complex="Arial" style:font-size-complex="10pt" style:font-weight-complex="bold"/>
    </style:style>
    <style:style style:name="T172_38" style:family="text">
      <style:text-properties fo:font-size="10pt" style:font-size-asian="10pt" style:font-name-complex="Arial" style:font-size-complex="10pt" style:font-weight-complex="bold"/>
    </style:style>
    <style:style style:name="T172_39" style:family="text">
      <style:text-properties fo:font-size="10pt" style:font-size-asian="10pt" style:font-name-complex="Arial" style:font-size-complex="10pt" style:font-weight-complex="bold"/>
    </style:style>
    <style:style style:name="T172_40" style:family="text">
      <style:text-properties fo:font-size="10pt" style:font-size-asian="10pt" style:font-name-complex="Arial" style:font-size-complex="10pt" style:font-weight-complex="bold"/>
    </style:style>
    <style:style style:name="T172_41" style:family="text">
      <style:text-properties fo:font-size="10pt" style:font-size-asian="10pt" style:font-name-complex="Arial" style:font-size-complex="10pt" style:font-weight-complex="bold"/>
    </style:style>
    <style:style style:name="T172_42" style:family="text">
      <style:text-properties fo:font-size="10pt" style:font-size-asian="10pt" style:font-name-complex="Arial" style:font-size-complex="10pt" style:font-weight-complex="bold"/>
    </style:style>
    <style:style style:name="T172_43" style:family="text">
      <style:text-properties fo:font-size="10pt" style:font-size-asian="10pt" style:font-name-complex="Arial" style:font-size-complex="10pt" style:font-weight-complex="bold"/>
    </style:style>
    <style:style style:name="T172_44" style:family="text">
      <style:text-properties fo:font-size="10pt" style:font-size-asian="10pt" style:font-name-complex="Arial" style:font-size-complex="10pt" style:font-weight-complex="bold"/>
    </style:style>
    <style:style style:name="T172_45" style:family="text">
      <style:text-properties fo:font-size="10pt" style:font-size-asian="10pt" style:font-name-complex="Arial" style:font-size-complex="10pt" style:font-weight-complex="bold"/>
    </style:style>
    <style:style style:name="T172_46" style:family="text">
      <style:text-properties fo:font-size="10pt" style:font-size-asian="10pt" style:font-name-complex="Arial" style:font-size-complex="10pt" style:font-weight-complex="bold"/>
    </style:style>
    <style:style style:name="T172_47" style:family="text">
      <style:text-properties fo:font-size="10pt" style:font-size-asian="10pt" style:font-name-complex="Arial" style:font-size-complex="10pt" style:font-weight-complex="bold"/>
    </style:style>
    <style:style style:name="P173" style:family="paragraph" style:parent-style-name="Heading_20_2">
      <style:paragraph-properties fo:break-before="page"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cm" fo:border-right="#000000 0.018cm solid">
        <style:tab-stops>
          <style:tab-stop style:type="left" style:leader-style="none" style:position="0.751cm"/>
        </style:tab-stops>
      </style:paragraph-properties>
    </style:style>
    <style:style style:name="T173_1" style:family="text">
      <style:text-properties fo:font-style="normal" style:font-style-asian="normal" fo:font-size="10pt" style:font-size-asian="10pt" style:font-size-complex="10pt"/>
    </style:style>
    <style:style style:name="P174" style:family="paragraph" style:parent-style-name="Normal">
      <style:text-properties fo:font-style="italic" style:font-style-asian="italic" fo:font-size="10pt" style:font-size-asian="10pt" style:font-name-complex="Arial" style:font-size-complex="10pt" fo:font-weight="bold" style:font-weight-asian="bold"/>
    </style:style>
    <style:style style:name="Table5" style:family="table">
      <style:table-properties table:align="left" style:width="17.554cm" fo:margin-left="0.19cm"/>
    </style:style>
    <style:style style:name="Column17" style:family="table-column">
      <style:table-column-properties style:column-width="3.581cm"/>
    </style:style>
    <style:style style:name="Column18" style:family="table-column">
      <style:table-column-properties style:column-width="0.478cm"/>
    </style:style>
    <style:style style:name="Column19" style:family="table-column">
      <style:table-column-properties style:column-width="2.454cm"/>
    </style:style>
    <style:style style:name="Column20" style:family="table-column">
      <style:table-column-properties style:column-width="0.79cm"/>
    </style:style>
    <style:style style:name="Column21" style:family="table-column">
      <style:table-column-properties style:column-width="4cm"/>
    </style:style>
    <style:style style:name="Column22" style:family="table-column">
      <style:table-column-properties style:column-width="2.75cm"/>
    </style:style>
    <style:style style:name="Column23" style:family="table-column">
      <style:table-column-properties style:column-width="3.501cm"/>
    </style:style>
    <style:style style:name="Row20" style:family="table-row">
      <style:table-row-properties style:min-row-height="0.452cm"/>
    </style:style>
    <style:style style:name="Cell6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/>
    <style:style style:name="T17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/>
    <style:style style:name="T17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1" style:family="table-row">
      <style:table-row-properties style:min-row-height="0.208cm"/>
    </style:style>
    <style:style style:name="Cell6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/>
    <style:style style:name="T17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/>
    <style:style style:name="T17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2" style:family="table-row">
      <style:table-row-properties style:min-row-height="0.289cm"/>
    </style:style>
    <style:style style:name="Cell7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/>
    <style:style style:name="T17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/>
    <style:style style:name="T18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/>
    <style:style style:name="T18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/>
    <style:style style:name="T18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3" style:family="table-row">
      <style:table-row-properties style:min-row-height="0.217cm"/>
    </style:style>
    <style:style style:name="Cell74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183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4" style:family="table-row">
      <style:table-row-properties style:min-row-height="0.556cm"/>
    </style:style>
    <style:style style:name="Cell7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/>
    <style:style style:name="T18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/>
    <style:style style:name="T18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7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/>
    <style:style style:name="T18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/>
    <style:style style:name="T18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5" style:family="table-row">
      <style:table-row-properties style:min-row-height="0.106cm"/>
    </style:style>
    <style:style style:name="Cell7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/>
    <style:style style:name="T18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89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90" style:family="paragraph" style:parent-style-name="Normal"/>
    <style:style style:name="T19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/>
    <style:style style:name="T19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9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91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91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/>
    <style:style style:name="T19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93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94" style:family="paragraph" style:parent-style-name="Normal"/>
    <style:style style:name="T19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95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96" style:family="paragraph" style:parent-style-name="Normal"/>
    <style:style style:name="T19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/>
    <style:style style:name="T19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98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99" style:family="paragraph" style:parent-style-name="Normal"/>
    <style:style style:name="T19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9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9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99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26" style:family="table-row">
      <style:table-row-properties style:min-row-height="0.106cm"/>
    </style:style>
    <style:style style:name="Cell8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/>
    <style:style style:name="T20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/>
    <style:style style:name="T20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0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02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03" style:family="paragraph" style:parent-style-name="Normal"/>
    <style:style style:name="T20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0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0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04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05" style:family="paragraph" style:parent-style-name="Normal"/>
    <style:style style:name="T20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/>
    <style:style style:name="T20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07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08" style:family="paragraph" style:parent-style-name="Normal"/>
    <style:style style:name="T20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/>
    <style:style style:name="T2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1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11" style:family="paragraph" style:parent-style-name="Normal"/>
    <style:style style:name="T2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1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11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11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11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27" style:family="table-row">
      <style:table-row-properties style:min-row-height="0.106cm"/>
    </style:style>
    <style:style style:name="Cell8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/>
    <style:style style:name="T21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/>
    <style:style style:name="T2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14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15" style:family="paragraph" style:parent-style-name="Normal"/>
    <style:style style:name="T2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16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17" style:family="paragraph" style:parent-style-name="Normal"/>
    <style:style style:name="T21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18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19" style:family="paragraph" style:parent-style-name="Normal"/>
    <style:style style:name="T21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/>
    <style:style style:name="T22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21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22" style:family="paragraph" style:parent-style-name="Normal"/>
    <style:style style:name="T22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23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24" style:family="paragraph" style:parent-style-name="Normal"/>
    <style:style style:name="T22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9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/>
    <style:style style:name="T2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26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27" style:family="paragraph" style:parent-style-name="Normal"/>
    <style:style style:name="T2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28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29" style:family="paragraph" style:parent-style-name="Normal"/>
    <style:style style:name="T2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3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31" style:family="paragraph" style:parent-style-name="Normal"/>
    <style:style style:name="T23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3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8" style:family="table-row">
      <style:table-row-properties style:min-row-height="0.106cm"/>
    </style:style>
    <style:style style:name="Cell9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/>
    <style:style style:name="T23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9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/>
    <style:style style:name="T23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3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3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33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34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35" style:family="paragraph" style:parent-style-name="Normal"/>
    <style:style style:name="T23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9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/>
    <style:style style:name="T23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9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/>
    <style:style style:name="T23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38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39" style:family="paragraph" style:parent-style-name="Normal"/>
    <style:style style:name="T23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3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3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9" style:family="table-row">
      <style:table-row-properties style:min-row-height="0.106cm"/>
    </style:style>
    <style:style style:name="Cell9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/>
    <style:style style:name="T24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9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/>
    <style:style style:name="T24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2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3" style:family="paragraph" style:parent-style-name="Normal"/>
    <style:style style:name="T2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4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4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5" style:family="paragraph" style:parent-style-name="Normal"/>
    <style:style style:name="T24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9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/>
    <style:style style:name="T24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7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8" style:family="paragraph" style:parent-style-name="Normal"/>
    <style:style style:name="T24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9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50" style:family="paragraph" style:parent-style-name="Normal"/>
    <style:style style:name="T25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5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50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9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/>
    <style:style style:name="T25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52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53" style:family="paragraph" style:parent-style-name="Normal"/>
    <style:style style:name="T2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5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54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55" style:family="paragraph" style:parent-style-name="Normal"/>
    <style:style style:name="T25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5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56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57" style:family="paragraph" style:parent-style-name="Normal"/>
    <style:style style:name="T25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5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58" style:family="paragraph" style:parent-style-name="Normal">
      <style:paragraph-properties fo:text-align="justify"/>
      <style:text-properties fo:font-size="6pt" style:font-size-asian="6pt" style:font-name-complex="Arial" style:font-size-complex="6pt" fo:font-weight="bold" style:font-weight-asian="bold" style:font-weight-complex="bold"/>
    </style:style>
    <style:style style:name="P259" style:family="paragraph" style:parent-style-name="Normal">
      <style:paragraph-properties fo:text-align="justify"/>
    </style:style>
    <style:style style:name="T25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5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59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60" style:family="paragraph" style:parent-style-name="Normal">
      <style:paragraph-properties fo:text-align="justify"/>
      <style:text-properties fo:font-size="6pt" style:font-size-asian="6pt" style:font-name-complex="Arial" style:font-size-complex="6pt" style:font-weight-complex="bold"/>
    </style:style>
    <style:style style:name="P261" style:family="paragraph" style:parent-style-name="Normal">
      <style:paragraph-properties fo:text-align="justify"/>
    </style:style>
    <style:style style:name="T261_1" style:family="text">
      <style:text-properties fo:font-size="10pt" style:font-size-asian="10pt" style:font-name-complex="Arial" style:font-size-complex="10pt"/>
    </style:style>
    <style:style style:name="T261_2" style:family="text">
      <style:text-properties fo:font-size="10pt" style:font-size-asian="10pt" style:font-name-complex="Arial" style:font-size-complex="10pt"/>
    </style:style>
    <style:style style:name="T261_3" style:family="text">
      <style:text-properties fo:font-size="10pt" style:font-size-asian="10pt" style:font-name-complex="Arial" style:font-size-complex="10pt"/>
    </style:style>
    <style:style style:name="T261_4" style:family="text">
      <style:text-properties fo:font-size="10pt" style:font-size-asian="10pt" style:font-name-complex="Arial" style:font-size-complex="10pt"/>
    </style:style>
    <style:style style:name="T261_5" style:family="text">
      <style:text-properties fo:font-size="10pt" style:font-size-asian="10pt" style:font-name-complex="Arial" style:font-size-complex="10pt"/>
    </style:style>
    <style:style style:name="P262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263" style:family="paragraph" style:parent-style-name="Normal">
      <style:paragraph-properties fo:text-align="justify"/>
    </style:style>
    <style:style style:name="T263_1" style:family="text">
      <style:text-properties fo:font-size="10pt" style:font-size-asian="10pt" style:font-name-complex="Arial" style:font-size-complex="10pt" fo:font-weight="bold" style:font-weight-asian="bold"/>
    </style:style>
    <style:style style:name="T263_2" style:family="text">
      <style:text-properties fo:font-size="10pt" style:font-size-asian="10pt" style:font-name-complex="Arial" style:font-size-complex="10pt"/>
    </style:style>
    <style:style style:name="T263_3" style:family="text">
      <style:text-properties fo:font-size="10pt" style:font-size-asian="10pt" style:font-name-complex="Arial" style:font-size-complex="10pt"/>
    </style:style>
    <style:style style:name="T263_4" style:family="text">
      <style:text-properties fo:font-size="10pt" style:font-size-asian="10pt" style:font-name-complex="Arial" style:font-size-complex="10pt"/>
    </style:style>
    <style:style style:name="T263_5" style:family="text">
      <style:text-properties fo:font-size="10pt" style:font-size-asian="10pt" style:font-name-complex="Arial" style:font-size-complex="10pt"/>
    </style:style>
    <style:style style:name="T263_6" style:family="text">
      <style:text-properties fo:font-size="10pt" style:font-size-asian="10pt" style:font-name-complex="Arial" style:font-size-complex="10pt" fo:font-weight="bold" style:font-weight-asian="bold"/>
    </style:style>
    <style:style style:name="T263_7" style:family="text">
      <style:text-properties fo:font-size="10pt" style:font-size-asian="10pt" style:font-name-complex="Arial" style:font-size-complex="10pt" fo:font-weight="bold" style:font-weight-asian="bold"/>
    </style:style>
    <style:style style:name="T263_8" style:family="text">
      <style:text-properties fo:font-size="10pt" style:font-size-asian="10pt" style:font-name-complex="Arial" style:font-size-complex="10pt"/>
    </style:style>
    <style:style style:name="T263_9" style:family="text">
      <style:text-properties fo:font-size="10pt" style:font-size-asian="10pt" style:font-name-complex="Arial" style:font-size-complex="10pt"/>
    </style:style>
    <style:style style:name="T263_10" style:family="text">
      <style:text-properties fo:font-size="10pt" style:font-size-asian="10pt" style:font-name-complex="Arial" style:font-size-complex="10pt"/>
    </style:style>
    <style:style style:name="T263_11" style:family="text">
      <style:text-properties fo:font-size="10pt" style:font-size-asian="10pt" style:font-name-complex="Arial" style:font-size-complex="10pt"/>
    </style:style>
    <style:style style:name="T263_12" style:family="text">
      <style:text-properties fo:font-size="10pt" style:font-size-asian="10pt" style:font-name-complex="Arial" style:font-size-complex="10pt"/>
    </style:style>
    <style:style style:name="T263_13" style:family="text">
      <style:text-properties fo:font-size="10pt" style:font-size-asian="10pt" style:font-name-complex="Arial" style:font-size-complex="10pt"/>
    </style:style>
    <style:style style:name="T263_14" style:family="text">
      <style:text-properties fo:font-size="10pt" style:font-size-asian="10pt" style:font-name-complex="Arial" style:font-size-complex="10pt"/>
    </style:style>
    <style:style style:name="T263_15" style:family="text">
      <style:text-properties fo:font-size="10pt" style:font-size-asian="10pt" style:font-name-complex="Arial" style:font-size-complex="10pt"/>
    </style:style>
    <style:style style:name="T263_16" style:family="text">
      <style:text-properties fo:font-size="10pt" style:font-size-asian="10pt" style:font-name-complex="Arial" style:font-size-complex="10pt"/>
    </style:style>
    <style:style style:name="T263_17" style:family="text">
      <style:text-properties fo:font-size="10pt" style:font-size-asian="10pt" style:font-name-complex="Arial" style:font-size-complex="10pt"/>
    </style:style>
    <style:style style:name="P264" style:family="paragraph" style:parent-style-name="Normal">
      <style:paragraph-properties fo:text-align="justify"/>
      <style:text-properties fo:font-size="6pt" style:font-size-asian="6pt" style:font-name-complex="Arial" style:font-size-complex="6pt" fo:font-weight="bold" style:font-weight-asian="bold"/>
    </style:style>
    <style:style style:name="P265" style:family="paragraph" style:parent-style-name="Normal">
      <style:paragraph-properties fo:text-align="justify"/>
    </style:style>
    <style:style style:name="T265_1" style:family="text">
      <style:text-properties fo:font-size="10pt" style:font-size-asian="10pt" style:font-name-complex="Arial" style:font-size-complex="10pt" fo:font-weight="bold" style:font-weight-asian="bold"/>
    </style:style>
    <style:style style:name="T265_2" style:family="text">
      <style:text-properties fo:font-size="10pt" style:font-size-asian="10pt" style:font-name-complex="Arial" style:font-size-complex="10pt"/>
    </style:style>
    <style:style style:name="T265_3" style:family="text">
      <style:text-properties fo:font-size="10pt" style:font-size-asian="10pt" style:font-name-complex="Arial" style:font-size-complex="10pt" fo:font-weight="bold" style:font-weight-asian="bold"/>
    </style:style>
    <style:style style:name="T265_4" style:family="text">
      <style:text-properties fo:font-size="10pt" style:font-size-asian="10pt" style:font-name-complex="Arial" style:font-size-complex="10pt"/>
    </style:style>
    <style:style style:name="T265_5" style:family="text">
      <style:text-properties fo:font-size="10pt" style:font-size-asian="10pt" style:font-name-complex="Arial" style:font-size-complex="10pt"/>
    </style:style>
    <style:style style:name="T265_6" style:family="text">
      <style:text-properties fo:font-size="10pt" style:font-size-asian="10pt" style:font-name-complex="Arial" style:font-size-complex="10pt"/>
    </style:style>
    <style:style style:name="T265_7" style:family="text">
      <style:text-properties fo:font-size="10pt" style:font-size-asian="10pt" style:font-name-complex="Arial" style:font-size-complex="10pt"/>
    </style:style>
    <style:style style:name="T265_8" style:family="text">
      <style:text-properties fo:font-size="10pt" style:font-size-asian="10pt" style:font-name-complex="Arial" style:font-size-complex="10pt"/>
    </style:style>
    <style:style style:name="T265_9" style:family="text">
      <style:text-properties fo:font-size="10pt" style:font-size-asian="10pt" style:font-name-complex="Arial" style:font-size-complex="10pt"/>
    </style:style>
    <style:style style:name="T265_10" style:family="text">
      <style:text-properties fo:font-size="10pt" style:font-size-asian="10pt" style:font-name-complex="Arial" style:font-size-complex="10pt"/>
    </style:style>
    <style:style style:name="T265_11" style:family="text">
      <style:text-properties fo:font-size="10pt" style:font-size-asian="10pt" style:font-name-complex="Arial" style:font-size-complex="10pt"/>
    </style:style>
    <style:style style:name="T265_12" style:family="text">
      <style:text-properties fo:font-size="10pt" style:font-size-asian="10pt" style:font-name-complex="Arial" style:font-size-complex="10pt"/>
    </style:style>
    <style:style style:name="T265_13" style:family="text">
      <style:text-properties fo:font-size="10pt" style:font-size-asian="10pt" style:font-name-complex="Arial" style:font-size-complex="10pt"/>
    </style:style>
    <style:style style:name="T265_14" style:family="text">
      <style:text-properties fo:font-size="10pt" style:font-size-asian="10pt" style:font-name-complex="Arial" style:font-size-complex="10pt"/>
    </style:style>
    <style:style style:name="T265_15" style:family="text">
      <style:text-properties fo:font-size="10pt" style:font-size-asian="10pt" style:font-name-complex="Arial" style:font-size-complex="10pt"/>
    </style:style>
    <style:style style:name="T265_16" style:family="text">
      <style:text-properties fo:font-size="10pt" style:font-size-asian="10pt" style:font-name-complex="Arial" style:font-size-complex="10pt"/>
    </style:style>
    <style:style style:name="P266" style:family="paragraph" style:parent-style-name="Normal">
      <style:text-properties fo:font-size="6pt" style:font-size-asian="6pt" style:font-name-complex="Arial" style:font-size-complex="6pt"/>
    </style:style>
    <style:style style:name="P267" style:family="paragraph" style:parent-style-name="Normal"/>
    <style:style style:name="T267_1" style:family="text">
      <style:text-properties fo:font-size="10pt" style:font-size-asian="10pt" style:font-name-complex="Arial" style:font-size-complex="10pt"/>
    </style:style>
    <style:style style:name="T267_2" style:family="text">
      <style:text-properties fo:color="#0070c0" style:font-name-complex="Arial"/>
    </style:style>
    <style:style style:name="T267_3" style:family="text">
      <style:text-properties fo:font-size="10pt" style:font-size-asian="10pt" style:font-name-complex="Arial" style:font-size-complex="10pt"/>
    </style:style>
    <style:style style:name="T267_4" style:family="text">
      <style:text-properties fo:font-size="10pt" style:font-size-asian="10pt" style:font-name-complex="Arial" style:font-size-complex="10pt"/>
    </style:style>
    <style:style style:name="T267_5" style:family="text">
      <style:text-properties fo:font-size="10pt" style:font-size-asian="10pt" style:font-name-complex="Arial" style:font-size-complex="10pt"/>
    </style:style>
    <style:style style:name="T267_6" style:family="text">
      <style:text-properties fo:font-size="10pt" style:font-size-asian="10pt" style:font-name-complex="Arial" style:font-size-complex="10pt"/>
    </style:style>
    <style:style style:name="P268" style:family="paragraph" style:parent-style-name="Normal">
      <style:text-properties fo:font-size="6pt" style:font-size-asian="6pt" style:font-name-complex="Arial" style:font-size-complex="6pt"/>
    </style:style>
    <style:style style:name="P269" style:family="paragraph" style:parent-style-name="Normal">
      <style:text-properties fo:font-size="10pt" style:font-size-asian="10pt" style:font-name-complex="Arial" style:font-size-complex="10pt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70" style:family="paragraph" style:parent-style-name="Normal">
      <style:paragraph-properties fo:text-align="justify"/>
    </style:style>
    <style:style style:name="T270_1" style:family="text">
      <style:text-properties fo:font-size="10pt" style:font-size-asian="10pt" style:font-name-complex="Arial" style:font-size-complex="10pt" fo:font-weight="bold" style:font-weight-asian="bold"/>
    </style:style>
    <style:style style:name="T270_2" style:family="text">
      <style:text-properties fo:font-size="10pt" style:font-size-asian="10pt" style:font-name-complex="Arial" style:font-size-complex="10pt"/>
    </style:style>
    <style:style style:name="T270_3" style:family="text">
      <style:text-properties fo:font-size="10pt" style:font-size-asian="10pt" style:font-name-complex="Arial" style:font-size-complex="10pt"/>
    </style:style>
    <style:style style:name="T270_4" style:family="text">
      <style:text-properties fo:font-size="10pt" style:font-size-asian="10pt" style:font-name-complex="Arial" style:font-size-complex="10pt"/>
    </style:style>
    <style:style style:name="T270_5" style:family="text">
      <style:text-properties fo:font-size="10pt" style:font-size-asian="10pt" style:font-name-complex="Arial" style:font-size-complex="10pt"/>
    </style:style>
    <style:style style:name="T270_6" style:family="text">
      <style:text-properties fo:font-size="10pt" style:font-size-asian="10pt" style:font-name-complex="Arial" style:font-size-complex="10pt" fo:font-weight="bold" style:font-weight-asian="bold"/>
    </style:style>
    <style:style style:name="T270_7" style:family="text">
      <style:text-properties fo:font-size="10pt" style:font-size-asian="10pt" style:font-name-complex="Arial" style:font-size-complex="10pt"/>
    </style:style>
    <style:style style:name="T270_8" style:family="text">
      <style:text-properties fo:font-size="10pt" style:font-size-asian="10pt" style:font-name-complex="Arial" style:font-size-complex="10pt"/>
    </style:style>
    <style:style style:name="T270_9" style:family="text">
      <style:text-properties fo:font-size="10pt" style:font-size-asian="10pt" style:font-name-complex="Arial" style:font-size-complex="10pt"/>
    </style:style>
    <style:style style:name="T270_10" style:family="text">
      <style:text-properties fo:font-size="10pt" style:font-size-asian="10pt" style:font-name-complex="Arial" style:font-size-complex="10pt"/>
    </style:style>
    <style:style style:name="T270_11" style:family="text">
      <style:text-properties fo:font-size="10pt" style:font-size-asian="10pt" style:font-name-complex="Arial" style:font-size-complex="10pt"/>
    </style:style>
    <style:style style:name="T270_12" style:family="text">
      <style:text-properties fo:font-size="10pt" style:font-size-asian="10pt" style:font-name-complex="Arial" style:font-size-complex="10pt"/>
    </style:style>
    <style:style style:name="T270_13" style:family="text">
      <style:text-properties fo:font-size="10pt" style:font-size-asian="10pt" style:font-name-complex="Arial" style:font-size-complex="10pt"/>
    </style:style>
    <style:style style:name="T270_14" style:family="text">
      <style:text-properties fo:font-size="10pt" style:font-size-asian="10pt" style:font-name-complex="Arial" style:font-size-complex="10pt"/>
    </style:style>
    <style:style style:name="T270_15" style:family="text">
      <style:text-properties fo:font-size="10pt" style:font-size-asian="10pt" style:font-name-complex="Arial" style:font-size-complex="10pt"/>
    </style:style>
    <style:style style:name="T270_16" style:family="text">
      <style:text-properties fo:font-size="10pt" style:font-size-asian="10pt" style:font-name-complex="Arial" style:font-size-complex="10pt"/>
    </style:style>
    <style:style style:name="T270_17" style:family="text">
      <style:text-properties fo:font-size="10pt" style:font-size-asian="10pt" style:font-name-complex="Arial" style:font-size-complex="10pt"/>
    </style:style>
    <style:style style:name="T270_18" style:family="text">
      <style:text-properties fo:font-size="10pt" style:font-size-asian="10pt" style:font-name-complex="Arial" style:font-size-complex="10pt"/>
    </style:style>
    <style:style style:name="T270_19" style:family="text">
      <style:text-properties fo:font-size="10pt" style:font-size-asian="10pt" style:font-name-complex="Arial" style:font-size-complex="10pt"/>
    </style:style>
    <style:style style:name="T270_20" style:family="text">
      <style:text-properties fo:font-size="10pt" style:font-size-asian="10pt" style:font-name-complex="Arial" style:font-size-complex="10pt"/>
    </style:style>
    <style:style style:name="T270_21" style:family="text">
      <style:text-properties fo:font-size="10pt" style:font-size-asian="10pt" style:font-name-complex="Arial" style:font-size-complex="10pt"/>
    </style:style>
    <style:style style:name="P271" style:family="paragraph" style:parent-style-name="Normal">
      <style:paragraph-properties fo:text-align="justify"/>
      <style:text-properties fo:font-size="6pt" style:font-size-asian="6pt" style:font-name-complex="Arial" style:font-size-complex="6pt" fo:font-weight="bold" style:font-weight-asian="bold"/>
    </style:style>
    <style:style style:name="P272" style:family="paragraph" style:parent-style-name="Normal">
      <style:paragraph-properties fo:text-align="justify"/>
    </style:style>
    <style:style style:name="T272_1" style:family="text">
      <style:text-properties fo:font-size="10pt" style:font-size-asian="10pt" style:font-name-complex="Arial" style:font-size-complex="10pt" fo:font-weight="bold" style:font-weight-asian="bold"/>
    </style:style>
    <style:style style:name="T272_2" style:family="text">
      <style:text-properties fo:font-size="10pt" style:font-size-asian="10pt" style:font-name-complex="Arial" style:font-size-complex="10pt" fo:language-asian="en" fo:country-asian="GB"/>
    </style:style>
    <style:style style:name="T272_3" style:family="text">
      <style:text-properties fo:font-size="10pt" style:font-size-asian="10pt" style:font-name-complex="Arial" style:font-size-complex="10pt"/>
    </style:style>
    <style:style style:name="T272_4" style:family="text">
      <style:text-properties fo:font-size="10pt" style:font-size-asian="10pt" style:font-name-complex="Arial" style:font-size-complex="10pt"/>
    </style:style>
    <style:style style:name="T272_5" style:family="text">
      <style:text-properties fo:font-size="10pt" style:font-size-asian="10pt" style:font-name-complex="Arial" style:font-size-complex="10pt"/>
    </style:style>
    <style:style style:name="T272_6" style:family="text">
      <style:text-properties fo:font-size="10pt" style:font-size-asian="10pt" style:font-name-complex="Arial" style:font-size-complex="10pt" fo:font-weight="bold" style:font-weight-asian="bold"/>
    </style:style>
    <style:style style:name="T272_7" style:family="text">
      <style:text-properties fo:font-size="10pt" style:font-size-asian="10pt" style:font-name-complex="Arial" style:font-size-complex="10pt" fo:font-weight="bold" style:font-weight-asian="bold"/>
    </style:style>
    <style:style style:name="T272_8" style:family="text">
      <style:text-properties fo:font-size="10pt" style:font-size-asian="10pt" style:font-name-complex="Arial" style:font-size-complex="10pt"/>
    </style:style>
    <style:style style:name="T272_9" style:family="text">
      <style:text-properties fo:font-size="10pt" style:font-size-asian="10pt" style:font-name-complex="Arial" style:font-size-complex="10pt"/>
    </style:style>
    <style:style style:name="T272_10" style:family="text">
      <style:text-properties fo:font-size="10pt" style:font-size-asian="10pt" style:font-name-complex="Arial" style:font-size-complex="10pt"/>
    </style:style>
    <style:style style:name="T272_11" style:family="text">
      <style:text-properties fo:font-size="10pt" style:font-size-asian="10pt" style:font-name-complex="Arial" style:font-size-complex="10pt"/>
    </style:style>
    <style:style style:name="T272_12" style:family="text">
      <style:text-properties fo:font-size="10pt" style:font-size-asian="10pt" style:font-name-complex="Arial" style:font-size-complex="10pt"/>
    </style:style>
    <style:style style:name="T272_13" style:family="text">
      <style:text-properties fo:font-size="10pt" style:font-size-asian="10pt" style:font-name-complex="Arial" style:font-size-complex="10pt"/>
    </style:style>
    <style:style style:name="T272_14" style:family="text">
      <style:text-properties fo:font-size="10pt" style:font-size-asian="10pt" style:font-name-complex="Arial" style:font-size-complex="10pt"/>
    </style:style>
    <style:style style:name="T272_15" style:family="text">
      <style:text-properties fo:font-size="10pt" style:font-size-asian="10pt" style:font-name-complex="Arial" style:font-size-complex="10pt"/>
    </style:style>
    <style:style style:name="T272_16" style:family="text">
      <style:text-properties fo:font-size="10pt" style:font-size-asian="10pt" style:font-name-complex="Arial" style:font-size-complex="10pt"/>
    </style:style>
    <style:style style:name="T272_17" style:family="text">
      <style:text-properties fo:font-size="10pt" style:font-size-asian="10pt" style:font-name-complex="Arial" style:font-size-complex="10pt"/>
    </style:style>
    <style:style style:name="T272_18" style:family="text">
      <style:text-properties fo:font-size="10pt" style:font-size-asian="10pt" style:font-name-complex="Arial" style:font-size-complex="10pt"/>
    </style:style>
    <style:style style:name="T272_19" style:family="text">
      <style:text-properties fo:font-size="10pt" style:font-size-asian="10pt" style:font-name-complex="Arial" style:font-size-complex="10pt"/>
    </style:style>
    <style:style style:name="T272_20" style:family="text">
      <style:text-properties fo:font-size="10pt" style:font-size-asian="10pt" style:font-name-complex="Arial" style:font-size-complex="10pt"/>
    </style:style>
    <style:style style:name="T272_21" style:family="text">
      <style:text-properties fo:font-size="10pt" style:font-size-asian="10pt" style:font-name-complex="Arial" style:font-size-complex="10pt"/>
    </style:style>
    <style:style style:name="T272_22" style:family="text">
      <style:text-properties fo:font-size="10pt" style:font-size-asian="10pt" style:font-name-complex="Arial" style:font-size-complex="10pt"/>
    </style:style>
    <style:style style:name="T272_23" style:family="text">
      <style:text-properties fo:font-size="10pt" style:font-size-asian="10pt" style:font-name-complex="Arial" style:font-size-complex="10pt"/>
    </style:style>
    <style:style style:name="T272_24" style:family="text">
      <style:text-properties fo:font-size="10pt" style:font-size-asian="10pt" style:font-name-complex="Arial" style:font-size-complex="10pt"/>
    </style:style>
    <style:style style:name="T272_25" style:family="text">
      <style:text-properties fo:font-size="10pt" style:font-size-asian="10pt" style:font-name-complex="Arial" style:font-size-complex="10pt"/>
    </style:style>
    <style:style style:name="T272_26" style:family="text">
      <style:text-properties fo:font-size="10pt" style:font-size-asian="10pt" style:font-name-complex="Arial" style:font-size-complex="10pt"/>
    </style:style>
    <style:style style:name="T272_27" style:family="text">
      <style:text-properties fo:font-size="10pt" style:font-size-asian="10pt" style:font-name-complex="Arial" style:font-size-complex="10pt"/>
    </style:style>
    <style:style style:name="T272_28" style:family="text">
      <style:text-properties fo:font-size="10pt" style:font-size-asian="10pt" style:font-name-complex="Arial" style:font-size-complex="10pt"/>
    </style:style>
    <style:style style:name="T272_29" style:family="text">
      <style:text-properties fo:font-size="10pt" style:font-size-asian="10pt" style:font-name-complex="Arial" style:font-size-complex="10pt"/>
    </style:style>
    <style:style style:name="T272_30" style:family="text">
      <style:text-properties fo:font-size="10pt" style:font-size-asian="10pt" style:font-name-complex="Arial" style:font-size-complex="10pt"/>
    </style:style>
    <style:style style:name="T272_31" style:family="text">
      <style:text-properties fo:font-size="10pt" style:font-size-asian="10pt" style:font-name-complex="Arial" style:font-size-complex="10pt"/>
    </style:style>
    <style:style style:name="T272_32" style:family="text">
      <style:text-properties fo:font-size="10pt" style:font-size-asian="10pt" style:font-name-complex="Arial" style:font-size-complex="10pt"/>
    </style:style>
    <style:style style:name="T272_33" style:family="text">
      <style:text-properties fo:font-size="10pt" style:font-size-asian="10pt" style:font-name-complex="Arial" style:font-size-complex="10pt"/>
    </style:style>
    <style:style style:name="T272_34" style:family="text">
      <style:text-properties fo:font-size="10pt" style:font-size-asian="10pt" style:font-name-complex="Arial" style:font-size-complex="10pt"/>
    </style:style>
    <style:style style:name="T272_35" style:family="text">
      <style:text-properties fo:font-size="10pt" style:font-size-asian="10pt" style:font-name-complex="Arial" style:font-size-complex="10pt"/>
    </style:style>
    <style:style style:name="T272_36" style:family="text"/>
    <style:style style:name="T272_37" style:family="text" style:parent-style-name="Internet_20_link">
      <style:text-properties fo:font-size="10pt" style:font-size-asian="10pt" style:font-name-complex="Arial" style:font-size-complex="10pt"/>
    </style:style>
    <style:style style:name="T272_38" style:family="text">
      <style:text-properties fo:font-size="10pt" style:font-size-asian="10pt" style:font-name-complex="Arial" style:font-size-complex="10pt"/>
    </style:style>
    <style:style style:name="T272_39" style:family="text">
      <style:text-properties fo:font-size="10pt" style:font-name-asian="Arial" style:font-size-asian="10pt" style:font-name-complex="Arial" style:font-size-complex="10pt"/>
    </style:style>
    <style:style style:name="T272_40" style:family="text">
      <style:text-properties fo:font-size="10pt" style:font-name-asian="Arial" style:font-size-asian="10pt" style:font-name-complex="Arial" style:font-size-complex="10pt"/>
    </style:style>
    <style:style style:name="T272_41" style:family="text">
      <style:text-properties fo:font-size="10pt" style:font-name-asian="Arial" style:font-size-asian="10pt" style:font-name-complex="Arial" style:font-size-complex="10pt"/>
    </style:style>
    <style:style style:name="T272_42" style:family="text">
      <style:text-properties fo:font-size="10pt" style:font-name-asian="Arial" style:font-size-asian="10pt" style:font-name-complex="Arial" style:font-size-complex="10pt"/>
    </style:style>
    <style:style style:name="T272_43" style:family="text">
      <style:text-properties fo:font-size="10pt" style:font-name-asian="Arial" style:font-size-asian="10pt" style:font-name-complex="Arial" style:font-size-complex="10pt"/>
    </style:style>
    <style:style style:name="T272_44" style:family="text">
      <style:text-properties fo:color="#1f3864" fo:font-size="10pt" style:font-name-asian="Arial" style:font-size-asian="10pt" style:font-name-complex="Arial" style:font-size-complex="10pt"/>
    </style:style>
    <style:style style:name="T272_45" style:family="text"/>
    <style:style style:name="T272_46" style:family="text" style:parent-style-name="Internet_20_link">
      <style:text-properties fo:color="#5b9bd5" fo:font-size="10pt" style:font-name-asian="Arial" style:font-size-asian="10pt" style:font-name-complex="Arial" style:font-size-complex="10pt"/>
    </style:style>
    <style:style style:name="T272_47" style:family="text">
      <style:text-properties fo:color="#1f3864" fo:font-size="10pt" style:font-name-asian="Arial" style:font-size-asian="10pt" style:font-name-complex="Arial" style:font-size-complex="10pt"/>
    </style:style>
    <style:style style:name="T272_48" style:family="text">
      <style:text-properties fo:font-size="10pt" style:font-name-asian="Arial" style:font-size-asian="10pt" style:font-name-complex="Arial" style:font-size-complex="10pt"/>
    </style:style>
    <style:style style:name="T272_49" style:family="text">
      <style:text-properties fo:color="#1f3864" fo:font-size="10pt" style:font-name-asian="Arial" style:font-size-asian="10pt" style:font-name-complex="Arial" style:font-size-complex="10pt"/>
    </style:style>
    <style:style style:name="T272_50" style:family="text">
      <style:text-properties fo:font-size="10pt" style:font-name-asian="Arial" style:font-size-asian="10pt" style:font-name-complex="Arial" style:font-size-complex="10pt"/>
    </style:style>
    <style:style style:name="T272_51" style:family="text">
      <style:text-properties fo:font-size="10pt" style:font-name-asian="Arial" style:font-size-asian="10pt" style:font-name-complex="Arial" style:font-size-complex="10pt"/>
    </style:style>
    <style:style style:name="P273" style:family="paragraph" style:parent-style-name="Normal">
      <style:paragraph-properties fo:text-align="justify"/>
      <style:text-properties fo:font-size="6pt" style:font-size-asian="6pt" style:font-name-complex="Arial" style:font-size-complex="6pt" fo:font-weight="bold" style:font-weight-asian="bold"/>
    </style:style>
    <style:style style:name="P274" style:family="paragraph" style:parent-style-name="Normal">
      <style:paragraph-properties fo:text-align="justify"/>
    </style:style>
    <style:style style:name="T274_1" style:family="text">
      <style:text-properties fo:font-size="10pt" style:font-size-asian="10pt" style:font-name-complex="Arial" style:font-size-complex="10pt" fo:font-weight="bold" style:font-weight-asian="bold"/>
    </style:style>
    <style:style style:name="T274_2" style:family="text">
      <style:text-properties fo:font-size="10pt" style:font-size-asian="10pt" style:font-name-complex="Arial" style:font-size-complex="10pt"/>
    </style:style>
    <style:style style:name="T274_3" style:family="text">
      <style:text-properties fo:font-size="10pt" style:font-size-asian="10pt" style:font-name-complex="Arial" style:font-size-complex="10pt"/>
    </style:style>
    <style:style style:name="T274_4" style:family="text">
      <style:text-properties fo:font-size="10pt" style:font-size-asian="10pt" style:font-name-complex="Arial" style:font-size-complex="10pt"/>
    </style:style>
    <style:style style:name="T274_5" style:family="text">
      <style:text-properties fo:font-size="10pt" style:font-size-asian="10pt" style:font-name-complex="Arial" style:font-size-complex="10pt"/>
    </style:style>
    <style:style style:name="T274_6" style:family="text">
      <style:text-properties fo:font-size="10pt" style:font-size-asian="10pt" style:font-name-complex="Arial" style:font-size-complex="10pt"/>
    </style:style>
    <style:style style:name="T274_7" style:family="text">
      <style:text-properties fo:font-size="10pt" style:font-size-asian="10pt" style:font-name-complex="Arial" style:font-size-complex="10pt"/>
    </style:style>
    <style:style style:name="T274_8" style:family="text">
      <style:text-properties fo:font-size="10pt" style:font-size-asian="10pt" style:font-name-complex="Arial" style:font-size-complex="10pt"/>
    </style:style>
    <style:style style:name="T274_9" style:family="text">
      <style:text-properties fo:font-size="10pt" style:font-size-asian="10pt" style:font-name-complex="Arial" style:font-size-complex="10pt"/>
    </style:style>
    <style:style style:name="T274_10" style:family="text">
      <style:text-properties fo:font-size="10pt" style:font-size-asian="10pt" style:font-name-complex="Arial" style:font-size-complex="10pt"/>
    </style:style>
    <style:style style:name="T274_11" style:family="text">
      <style:text-properties fo:font-size="10pt" style:font-size-asian="10pt" style:font-name-complex="Arial" style:font-size-complex="10pt"/>
    </style:style>
    <style:style style:name="T274_12" style:family="text">
      <style:text-properties fo:font-size="10pt" style:font-size-asian="10pt" style:font-name-complex="Arial" style:font-size-complex="10pt"/>
    </style:style>
    <style:style style:name="T274_13" style:family="text">
      <style:text-properties fo:font-size="10pt" style:font-size-asian="10pt" style:font-name-complex="Arial" style:font-size-complex="10pt"/>
    </style:style>
    <style:style style:name="T274_14" style:family="text">
      <style:text-properties fo:font-size="10pt" style:font-size-asian="10pt" style:font-name-complex="Arial" style:font-size-complex="10pt"/>
    </style:style>
    <style:style style:name="T274_1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4_1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4_17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4_18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4_19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4_20" style:family="text">
      <style:text-properties fo:font-size="10pt" style:font-size-asian="10pt" style:font-name-complex="Arial" style:font-size-complex="10pt"/>
    </style:style>
    <style:style style:name="T274_2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4_22" style:family="text">
      <style:text-properties fo:font-size="10pt" style:font-size-asian="10pt" style:font-name-complex="Arial" style:font-size-complex="10pt"/>
    </style:style>
    <style:style style:name="T274_23" style:family="text">
      <style:text-properties fo:font-size="10pt" style:font-size-asian="10pt" style:font-name-complex="Arial" style:font-size-complex="10pt"/>
    </style:style>
    <style:style style:name="T274_24" style:family="text">
      <style:text-properties fo:font-size="10pt" style:font-size-asian="10pt" style:font-name-complex="Arial" style:font-size-complex="10pt"/>
    </style:style>
    <style:style style:name="T274_25" style:family="text">
      <style:text-properties fo:font-size="10pt" style:font-size-asian="10pt" style:font-name-complex="Arial" style:font-size-complex="10pt"/>
    </style:style>
    <style:style style:name="T274_26" style:family="text">
      <style:text-properties fo:font-size="10pt" style:font-size-asian="10pt" style:font-name-complex="Arial" style:font-size-complex="10pt"/>
    </style:style>
    <style:style style:name="T274_27" style:family="text">
      <style:text-properties fo:font-size="10pt" style:font-size-asian="10pt" style:font-name-complex="Arial" style:font-size-complex="10pt"/>
    </style:style>
    <style:style style:name="T274_28" style:family="text">
      <style:text-properties fo:font-size="10pt" style:font-size-asian="10pt" style:font-name-complex="Arial" style:font-size-complex="10pt"/>
    </style:style>
    <style:style style:name="T274_29" style:family="text">
      <style:text-properties fo:font-size="10pt" style:font-size-asian="10pt" style:font-name-complex="Arial" style:font-size-complex="10pt"/>
    </style:style>
    <style:style style:name="T274_30" style:family="text">
      <style:text-properties fo:font-size="10pt" style:font-size-asian="10pt" style:font-name-complex="Arial" style:font-size-complex="10pt"/>
    </style:style>
    <style:style style:name="T274_31" style:family="text">
      <style:text-properties fo:font-size="10pt" style:font-size-asian="10pt" style:font-name-complex="Arial" style:font-size-complex="10pt"/>
    </style:style>
    <style:style style:name="T274_32" style:family="text">
      <style:text-properties fo:font-size="10pt" style:font-size-asian="10pt" style:font-name-complex="Arial" style:font-size-complex="10pt"/>
    </style:style>
    <style:style style:name="T274_33" style:family="text">
      <style:text-properties fo:font-size="10pt" style:font-size-asian="10pt" style:font-name-complex="Arial" style:font-size-complex="10pt"/>
    </style:style>
    <style:style style:name="T274_34" style:family="text">
      <style:text-properties fo:font-size="10pt" style:font-size-asian="10pt" style:font-name-complex="Arial" style:font-size-complex="10pt"/>
    </style:style>
    <style:style style:name="T274_35" style:family="text">
      <style:text-properties fo:font-size="10pt" style:font-size-asian="10pt" style:font-name-complex="Arial" style:font-size-complex="10pt"/>
    </style:style>
    <style:style style:name="T274_36" style:family="text">
      <style:text-properties fo:font-size="10pt" style:font-size-asian="10pt" style:font-name-complex="Arial" style:font-size-complex="10pt"/>
    </style:style>
    <style:style style:name="T274_37" style:family="text">
      <style:text-properties fo:font-size="10pt" style:font-size-asian="10pt" style:font-name-complex="Arial" style:font-size-complex="10pt"/>
    </style:style>
    <style:style style:name="P275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276" style:family="paragraph" style:parent-style-name="Normal">
      <style:paragraph-properties fo:text-align="justify"/>
    </style:style>
    <style:style style:name="T27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6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6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6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6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6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76_7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77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6pt" style:font-size-asian="6pt" style:font-name-complex="Arial" style:font-size-complex="6pt" style:font-weight-complex="bold"/>
    </style:style>
    <style:style style:name="P278" style:family="paragraph" style:parent-style-name="Normal">
      <style:paragraph-properties fo:text-align="justify"/>
    </style:style>
    <style:style style:name="T278_1" style:family="text">
      <style:text-properties fo:font-size="10pt" style:font-size-asian="10pt" style:font-name-complex="Arial" style:font-size-complex="10pt"/>
    </style:style>
    <style:style style:name="T278_2" style:family="text">
      <style:text-properties fo:font-size="10pt" style:font-size-asian="10pt" style:font-name-complex="Arial" style:font-size-complex="10pt"/>
    </style:style>
    <style:style style:name="T278_3" style:family="text">
      <style:text-properties fo:font-size="10pt" style:font-size-asian="10pt" style:font-name-complex="Arial" style:font-size-complex="10pt"/>
    </style:style>
    <style:style style:name="T278_4" style:family="text">
      <style:text-properties fo:font-size="10pt" style:font-size-asian="10pt" style:font-name-complex="Arial" style:font-size-complex="10pt"/>
    </style:style>
    <style:style style:name="T278_5" style:family="text">
      <style:text-properties fo:font-size="10pt" style:font-size-asian="10pt" style:font-name-complex="Arial" style:font-size-complex="10pt"/>
    </style:style>
    <style:style style:name="T278_6" style:family="text">
      <style:text-properties fo:font-size="10pt" style:font-size-asian="10pt" style:font-name-complex="Arial" style:font-size-complex="10pt"/>
    </style:style>
    <style:style style:name="T278_7" style:family="text">
      <style:text-properties fo:font-size="10pt" style:font-size-asian="10pt" style:font-name-complex="Arial" style:font-size-complex="10pt"/>
    </style:style>
    <style:style style:name="T278_8" style:family="text">
      <style:text-properties fo:font-size="10pt" style:font-size-asian="10pt" style:font-name-complex="Arial" style:font-size-complex="10pt"/>
    </style:style>
    <style:style style:name="T278_9" style:family="text">
      <style:text-properties fo:font-size="10pt" style:font-size-asian="10pt" style:font-name-complex="Arial" style:font-size-complex="10pt"/>
    </style:style>
    <style:style style:name="T278_10" style:family="text">
      <style:text-properties fo:font-size="10pt" style:font-size-asian="10pt" style:font-name-complex="Arial" style:font-size-complex="10pt"/>
    </style:style>
    <style:style style:name="T278_11" style:family="text">
      <style:text-properties fo:font-size="10pt" style:font-size-asian="10pt" style:font-name-complex="Arial" style:font-size-complex="10pt"/>
    </style:style>
    <style:style style:name="T278_12" style:family="text">
      <style:text-properties fo:font-size="10pt" style:font-size-asian="10pt" style:font-name-complex="Arial" style:font-size-complex="10pt"/>
    </style:style>
    <style:style style:name="T278_13" style:family="text">
      <style:text-properties fo:font-size="10pt" style:font-size-asian="10pt" style:font-name-complex="Arial" style:font-size-complex="10pt"/>
    </style:style>
    <style:style style:name="T278_14" style:family="text">
      <style:text-properties fo:font-size="10pt" style:font-size-asian="10pt" style:font-name-complex="Arial" style:font-size-complex="10pt"/>
    </style:style>
    <style:style style:name="T278_15" style:family="text">
      <style:text-properties fo:font-size="10pt" style:font-size-asian="10pt" style:font-name-complex="Arial" style:font-size-complex="10pt"/>
    </style:style>
    <style:style style:name="T278_16" style:family="text">
      <style:text-properties fo:font-size="10pt" style:font-size-asian="10pt" style:font-name-complex="Arial" style:font-size-complex="10pt"/>
    </style:style>
    <style:style style:name="T278_17" style:family="text">
      <style:text-properties fo:font-size="10pt" style:font-size-asian="10pt" style:font-name-complex="Arial" style:font-size-complex="10pt"/>
    </style:style>
    <style:style style:name="T278_18" style:family="text">
      <style:text-properties fo:font-size="10pt" style:font-size-asian="10pt" style:font-name-complex="Arial" style:font-size-complex="10pt"/>
    </style:style>
    <style:style style:name="T278_19" style:family="text">
      <style:text-properties fo:font-size="10pt" style:font-size-asian="10pt" style:font-name-complex="Arial" style:font-size-complex="10pt"/>
    </style:style>
    <style:style style:name="T278_20" style:family="text">
      <style:text-properties fo:font-size="10pt" style:font-size-asian="10pt" style:font-name-complex="Arial" style:font-size-complex="10pt"/>
    </style:style>
    <style:style style:name="T278_21" style:family="text">
      <style:text-properties fo:font-size="10pt" style:font-size-asian="10pt" style:font-name-complex="Arial" style:font-size-complex="10pt"/>
    </style:style>
    <style:style style:name="T278_22" style:family="text">
      <style:text-properties fo:font-size="10pt" style:font-size-asian="10pt" style:font-name-complex="Arial" style:font-size-complex="10pt"/>
    </style:style>
    <style:style style:name="T278_23" style:family="text">
      <style:text-properties fo:font-size="10pt" style:font-size-asian="10pt" style:font-name-complex="Arial" style:font-size-complex="10pt"/>
    </style:style>
    <style:style style:name="T278_24" style:family="text">
      <style:text-properties fo:font-size="10pt" style:font-size-asian="10pt" style:font-name-complex="Arial" style:font-size-complex="10pt"/>
    </style:style>
    <style:style style:name="T278_25" style:family="text">
      <style:text-properties fo:font-size="10pt" style:font-size-asian="10pt" style:font-name-complex="Arial" style:font-size-complex="10pt"/>
    </style:style>
    <style:style style:name="T278_26" style:family="text">
      <style:text-properties fo:font-size="10pt" style:font-size-asian="10pt" style:font-name-complex="Arial" style:font-size-complex="10pt"/>
    </style:style>
    <style:style style:name="T278_27" style:family="text">
      <style:text-properties fo:font-size="10pt" style:font-size-asian="10pt" style:font-name-complex="Arial" style:font-size-complex="10pt"/>
    </style:style>
    <style:style style:name="T278_28" style:family="text">
      <style:text-properties fo:font-size="10pt" style:font-size-asian="10pt" style:font-name-complex="Arial" style:font-size-complex="10pt"/>
    </style:style>
    <style:style style:name="T278_29" style:family="text">
      <style:text-properties fo:font-size="10pt" style:font-size-asian="10pt" style:font-name-complex="Arial" style:font-size-complex="10pt"/>
    </style:style>
    <style:style style:name="T278_30" style:family="text">
      <style:text-properties fo:font-size="10pt" style:font-size-asian="10pt" style:font-name-complex="Arial" style:font-size-complex="10pt"/>
    </style:style>
    <style:style style:name="T278_31" style:family="text">
      <style:text-properties fo:font-size="10pt" style:font-size-asian="10pt" style:font-name-complex="Arial" style:font-size-complex="10pt"/>
    </style:style>
    <style:style style:name="T278_32" style:family="text">
      <style:text-properties fo:font-size="10pt" style:font-size-asian="10pt" style:font-name-complex="Arial" style:font-size-complex="10pt"/>
    </style:style>
    <style:style style:name="T278_33" style:family="text">
      <style:text-properties fo:font-size="10pt" style:font-size-asian="10pt" style:font-name-complex="Arial" style:font-size-complex="10pt"/>
    </style:style>
    <style:style style:name="T278_34" style:family="text">
      <style:text-properties fo:font-size="10pt" style:font-size-asian="10pt" style:font-name-complex="Arial" style:font-size-complex="10pt"/>
    </style:style>
    <style:style style:name="T278_35" style:family="text">
      <style:text-properties fo:font-size="10pt" style:font-size-asian="10pt" style:font-name-complex="Arial" style:font-size-complex="10pt"/>
    </style:style>
    <style:style style:name="T278_36" style:family="text">
      <style:text-properties fo:font-size="10pt" style:font-size-asian="10pt" style:font-name-complex="Arial" style:font-size-complex="10pt"/>
    </style:style>
    <style:style style:name="T278_37" style:family="text">
      <style:text-properties fo:font-size="10pt" style:font-size-asian="10pt" style:font-name-complex="Arial" style:font-size-complex="10pt"/>
    </style:style>
    <style:style style:name="T278_38" style:family="text">
      <style:text-properties fo:font-size="10pt" style:font-size-asian="10pt" style:font-name-complex="Arial" style:font-size-complex="10pt" style:font-weight-complex="bold"/>
    </style:style>
    <style:style style:name="T278_39" style:family="text">
      <style:text-properties fo:font-size="10pt" style:font-size-asian="10pt" style:font-name-complex="Arial" style:font-size-complex="10pt" style:font-weight-complex="bold"/>
    </style:style>
    <style:style style:name="T278_40" style:family="text">
      <style:text-properties fo:font-size="10pt" style:font-size-asian="10pt" style:font-name-complex="Arial" style:font-size-complex="10pt" style:font-weight-complex="bold"/>
    </style:style>
    <style:style style:name="T278_41" style:family="text">
      <style:text-properties fo:font-size="10pt" style:font-size-asian="10pt" style:font-name-complex="Arial" style:font-size-complex="10pt"/>
    </style:style>
    <style:style style:name="T278_42" style:family="text">
      <style:text-properties fo:font-size="10pt" style:font-size-asian="10pt" style:font-name-complex="Arial" style:font-size-complex="10pt"/>
    </style:style>
    <style:style style:name="T278_43" style:family="text">
      <style:text-properties fo:font-size="10pt" style:font-size-asian="10pt" style:font-name-complex="Arial" style:font-size-complex="10pt"/>
    </style:style>
    <style:style style:name="T278_44" style:family="text">
      <style:text-properties fo:font-size="10pt" style:font-size-asian="10pt" style:font-name-complex="Arial" style:font-size-complex="10pt"/>
    </style:style>
    <style:style style:name="T278_45" style:family="text">
      <style:text-properties fo:font-size="10pt" style:font-size-asian="10pt" style:font-name-complex="Arial" style:font-size-complex="10pt"/>
    </style:style>
    <style:style style:name="T278_46" style:family="text">
      <style:text-properties fo:font-size="10pt" style:font-size-asian="10pt" style:font-name-complex="Arial" style:font-size-complex="10pt"/>
    </style:style>
    <style:style style:name="P279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Table6" style:family="table">
      <style:table-properties table:align="left" style:width="17.803cm" fo:margin-left="0.19cm"/>
    </style:style>
    <style:style style:name="Column24" style:family="table-column">
      <style:table-column-properties style:column-width="4.237cm"/>
    </style:style>
    <style:style style:name="Column25" style:family="table-column">
      <style:table-column-properties style:column-width="0.815cm"/>
    </style:style>
    <style:style style:name="Column26" style:family="table-column">
      <style:table-column-properties style:column-width="1.723cm"/>
    </style:style>
    <style:style style:name="Column27" style:family="table-column">
      <style:table-column-properties style:column-width="2.224cm"/>
    </style:style>
    <style:style style:name="Column28" style:family="table-column">
      <style:table-column-properties style:column-width="4.304cm"/>
    </style:style>
    <style:style style:name="Column29" style:family="table-column">
      <style:table-column-properties style:column-width="0.499cm"/>
    </style:style>
    <style:style style:name="Column30" style:family="table-column">
      <style:table-column-properties style:column-width="4cm"/>
    </style:style>
    <style:style style:name="Row30" style:family="table-row">
      <style:table-row-properties style:min-row-height="0.452cm"/>
    </style:style>
    <style:style style:name="Cell9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/>
    <style:style style:name="T28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8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0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/>
    <style:style style:name="T28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1" style:family="table-row">
      <style:table-row-properties style:min-row-height="0.208cm"/>
    </style:style>
    <style:style style:name="Cell10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/>
    <style:style style:name="T28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/>
    <style:style style:name="T28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8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2" style:family="table-row">
      <style:table-row-properties style:min-row-height="0.289cm"/>
    </style:style>
    <style:style style:name="Cell10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/>
    <style:style style:name="T28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/>
    <style:style style:name="T28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8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0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/>
    <style:style style:name="T28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/>
    <style:style style:name="T28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3" style:family="table-row">
      <style:table-row-properties style:min-row-height="0.217cm"/>
    </style:style>
    <style:style style:name="Cell107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288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4" style:family="table-row">
      <style:table-row-properties style:min-row-height="0.556cm"/>
    </style:style>
    <style:style style:name="Cell10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/>
    <style:style style:name="T28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0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/>
    <style:style style:name="T290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/>
    <style:style style:name="T29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/>
    <style:style style:name="T29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5" style:family="table-row">
      <style:table-row-properties style:min-row-height="0.106cm"/>
    </style:style>
    <style:style style:name="Cell11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/>
    <style:style style:name="T29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/>
    <style:style style:name="T29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/>
    <style:style style:name="T29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/>
    <style:style style:name="T29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97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98" style:family="paragraph" style:parent-style-name="Normal"/>
    <style:style style:name="T29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9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9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6" style:family="table-row">
      <style:table-row-properties style:min-row-height="0.106cm"/>
    </style:style>
    <style:style style:name="Cell11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/>
    <style:style style:name="T29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01" style:family="paragraph" style:parent-style-name="Normal"/>
    <style:style style:name="T30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0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02" style:family="paragraph" style:parent-style-name="Normal"/>
    <style:style style:name="T30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0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03" style:family="paragraph" style:parent-style-name="Normal"/>
    <style:style style:name="T30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0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04" style:family="paragraph" style:parent-style-name="Normal"/>
    <style:style style:name="T30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0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05" style:family="paragraph" style:parent-style-name="Normal"/>
    <style:style style:name="T30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0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/>
    <style:style style:name="T30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/>
    <style:style style:name="T30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08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09" style:family="paragraph" style:parent-style-name="Normal"/>
    <style:style style:name="T3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0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0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7" style:family="table-row">
      <style:table-row-properties style:min-row-height="0.106cm"/>
    </style:style>
    <style:style style:name="Cell12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/>
    <style:style style:name="T31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2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/>
    <style:style style:name="T3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1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1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1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11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11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2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/>
    <style:style style:name="T31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1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12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12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12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2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/>
    <style:style style:name="T3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1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14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15" style:family="paragraph" style:parent-style-name="Normal"/>
    <style:style style:name="T3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16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17" style:family="paragraph" style:parent-style-name="Normal"/>
    <style:style style:name="T31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18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6pt" style:font-size-asian="6pt" style:font-name-complex="Arial" style:font-size-complex="6pt"/>
    </style:style>
    <style:style style:name="P319" style:family="paragraph" style:parent-style-name="Normal">
      <style:paragraph-properties fo:text-align="justify"/>
    </style:style>
    <style:style style:name="T31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1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19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20" style:family="paragraph" style:parent-style-name="Normal">
      <style:paragraph-properties fo:text-align="justify"/>
      <style:text-properties fo:font-size="6pt" style:font-size-asian="6pt" style:font-name-complex="Arial" style:font-size-complex="6pt" style:font-weight-complex="bold"/>
    </style:style>
    <style:style style:name="P321" style:family="paragraph" style:parent-style-name="Normal">
      <style:paragraph-properties fo:text-align="justify"/>
    </style:style>
    <style:style style:name="T321_1" style:family="text">
      <style:text-properties fo:font-size="10pt" style:font-size-asian="10pt" style:font-name-complex="Arial" style:font-size-complex="10pt"/>
    </style:style>
    <style:style style:name="T321_2" style:family="text">
      <style:text-properties fo:font-size="10pt" style:font-size-asian="10pt" style:font-name-complex="Arial" style:font-size-complex="10pt"/>
    </style:style>
    <style:style style:name="T321_3" style:family="text">
      <style:text-properties fo:font-size="10pt" style:font-size-asian="10pt" style:font-name-complex="Arial" style:font-size-complex="10pt"/>
    </style:style>
    <style:style style:name="T321_4" style:family="text">
      <style:text-properties fo:font-size="10pt" style:font-size-asian="10pt" style:font-name-complex="Arial" style:font-size-complex="10pt"/>
    </style:style>
    <style:style style:name="T321_5" style:family="text">
      <style:text-properties fo:font-size="10pt" style:font-size-asian="10pt" style:font-name-complex="Arial" style:font-size-complex="10pt"/>
    </style:style>
    <style:style style:name="T321_6" style:family="text">
      <style:text-properties fo:font-size="10pt" style:font-size-asian="10pt" style:font-name-complex="Arial" style:font-size-complex="10pt"/>
    </style:style>
    <style:style style:name="T321_7" style:family="text">
      <style:text-properties fo:font-size="10pt" style:font-size-asian="10pt" style:font-name-complex="Arial" style:font-size-complex="10pt"/>
    </style:style>
    <style:style style:name="T321_8" style:family="text">
      <style:text-properties fo:font-size="10pt" style:font-size-asian="10pt" style:font-name-complex="Arial" style:font-size-complex="10pt"/>
    </style:style>
    <style:style style:name="T321_9" style:family="text">
      <style:text-properties fo:font-size="10pt" style:font-size-asian="10pt" style:font-name-complex="Arial" style:font-size-complex="10pt"/>
    </style:style>
    <style:style style:name="T321_10" style:family="text">
      <style:text-properties fo:font-size="10pt" style:font-size-asian="10pt" style:font-name-complex="Arial" style:font-size-complex="10pt"/>
    </style:style>
    <style:style style:name="T321_11" style:family="text">
      <style:text-properties fo:font-size="10pt" style:font-size-asian="10pt" style:font-name-complex="Arial" style:font-size-complex="10pt"/>
    </style:style>
    <style:style style:name="P322" style:family="paragraph" style:parent-style-name="Normal">
      <style:paragraph-properties fo:text-align="justify"/>
      <style:text-properties fo:font-size="6pt" style:font-size-asian="6pt" style:font-name-complex="Arial" style:font-size-complex="6pt" style:font-weight-complex="bold"/>
    </style:style>
    <style:style style:name="P323" style:family="paragraph" style:parent-style-name="Normal">
      <style:paragraph-properties fo:text-align="justify"/>
    </style:style>
    <style:style style:name="T323_1" style:family="text">
      <style:text-properties fo:font-size="10pt" style:font-size-asian="10pt" style:font-name-complex="Arial" style:font-size-complex="10pt" fo:font-weight="bold" style:font-weight-asian="bold"/>
    </style:style>
    <style:style style:name="T323_2" style:family="text">
      <style:text-properties fo:font-size="10pt" style:font-size-asian="10pt" style:font-name-complex="Arial" style:font-size-complex="10pt"/>
    </style:style>
    <style:style style:name="T323_3" style:family="text">
      <style:text-properties fo:font-size="10pt" style:font-size-asian="10pt" style:font-name-complex="Arial" style:font-size-complex="10pt" fo:font-weight="bold" style:font-weight-asian="bold"/>
    </style:style>
    <style:style style:name="T323_4" style:family="text">
      <style:text-properties fo:font-size="10pt" style:font-size-asian="10pt" style:font-name-complex="Arial" style:font-size-complex="10pt"/>
    </style:style>
    <style:style style:name="T323_5" style:family="text">
      <style:text-properties fo:font-size="10pt" style:font-size-asian="10pt" style:font-name-complex="Arial" style:font-size-complex="10pt"/>
    </style:style>
    <style:style style:name="T323_6" style:family="text">
      <style:text-properties fo:font-size="10pt" style:font-size-asian="10pt" style:font-name-complex="Arial" style:font-size-complex="10pt"/>
    </style:style>
    <style:style style:name="T323_7" style:family="text">
      <style:text-properties fo:font-size="10pt" style:font-size-asian="10pt" style:font-name-complex="Arial" style:font-size-complex="10pt" fo:font-weight="bold" style:font-weight-asian="bold"/>
    </style:style>
    <style:style style:name="T323_8" style:family="text">
      <style:text-properties fo:font-size="10pt" style:font-size-asian="10pt" style:font-name-complex="Arial" style:font-size-complex="10pt" fo:font-weight="bold" style:font-weight-asian="bold"/>
    </style:style>
    <style:style style:name="T323_9" style:family="text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324" style:family="paragraph" style:parent-style-name="Footnote_20_text"/>
    <style:style style:name="T324_1" style:family="text"/>
    <style:style style:name="T324_2" style:family="text">
      <style:text-properties fo:font-size="8pt" style:font-size-asian="8pt" style:font-size-complex="8pt"/>
    </style:style>
    <style:style style:name="T324_3" style:family="text">
      <style:text-properties fo:font-size="8pt" style:font-size-asian="8pt" style:font-size-complex="8pt"/>
    </style:style>
    <style:style style:name="T324_4" style:family="text">
      <style:text-properties fo:font-size="8pt" style:font-size-asian="8pt" style:font-size-complex="8pt"/>
    </style:style>
    <style:style style:name="T324_5" style:family="text">
      <style:text-properties fo:font-size="8pt" style:font-size-asian="8pt" style:font-size-complex="8pt"/>
    </style:style>
    <style:style style:name="T324_6" style:family="text">
      <style:text-properties fo:font-size="8pt" style:font-size-asian="8pt" style:font-size-complex="8pt"/>
    </style:style>
    <style:style style:name="T324_7" style:family="text">
      <style:text-properties fo:font-size="10pt" style:font-size-asian="10pt" style:font-name-complex="Arial" style:font-size-complex="10pt"/>
    </style:style>
    <style:style style:name="T324_8" style:family="text">
      <style:text-properties fo:font-size="10pt" style:font-size-asian="10pt" style:font-name-complex="Arial" style:font-size-complex="10pt"/>
    </style:style>
    <style:style style:name="T324_9" style:family="text">
      <style:text-properties fo:font-size="10pt" style:font-size-asian="10pt" style:font-name-complex="Arial" style:font-size-complex="10pt"/>
    </style:style>
    <style:style style:name="T324_10" style:family="text">
      <style:text-properties fo:font-size="10pt" style:font-size-asian="10pt" style:font-name-complex="Arial" style:font-size-complex="10pt"/>
    </style:style>
    <style:style style:name="T324_11" style:family="text">
      <style:text-properties fo:font-size="10pt" style:font-size-asian="10pt" style:font-name-complex="Arial" style:font-size-complex="10pt"/>
    </style:style>
    <style:style style:name="T324_12" style:family="text">
      <style:text-properties fo:background-color="#ffff00" fo:font-size="10pt" style:font-size-asian="10pt" style:font-name-complex="Arial" style:font-size-complex="10pt"/>
    </style:style>
    <style:style style:name="T324_13" style:family="text">
      <style:text-properties fo:background-color="#ffff00" fo:font-size="10pt" style:font-size-asian="10pt" style:font-name-complex="Arial" style:font-size-complex="10pt"/>
    </style:style>
    <style:style style:name="P325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326" style:family="paragraph" style:parent-style-name="Normal">
      <style:paragraph-properties fo:text-align="justify"/>
    </style:style>
    <style:style style:name="T326_1" style:family="text">
      <style:text-properties fo:font-size="10pt" style:font-size-asian="10pt" style:font-name-complex="Arial" style:font-size-complex="10pt"/>
    </style:style>
    <style:style style:name="T326_2" style:family="text">
      <style:text-properties fo:font-size="10pt" style:font-size-asian="10pt" style:font-name-complex="Arial" style:font-size-complex="10pt"/>
    </style:style>
    <style:style style:name="T326_3" style:family="text">
      <style:text-properties fo:font-size="10pt" style:font-size-asian="10pt" style:font-name-complex="Arial" style:font-size-complex="10pt"/>
    </style:style>
    <style:style style:name="P327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328" style:family="paragraph" style:parent-style-name="List_20_Paragraph">
      <style:paragraph-properties fo:text-align="justify"/>
    </style:style>
    <style:style style:name="T328_1" style:family="text">
      <style:text-properties fo:font-size="10pt" style:font-size-asian="10pt" style:font-name-complex="Arial" style:font-size-complex="10pt"/>
    </style:style>
    <style:style style:name="T32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28_3" style:family="text">
      <style:text-properties fo:font-size="10pt" style:font-size-asian="10pt" style:font-name-complex="Arial" style:font-size-complex="10pt"/>
    </style:style>
    <style:style style:name="T328_4" style:family="text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28_5" style:family="text"/>
    <style:style style:name="T328_6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28_7" style:family="text">
      <style:text-properties fo:font-size="10pt" style:font-size-asian="10pt" style:font-name-complex="Arial" style:font-size-complex="10pt"/>
    </style:style>
    <style:style style:name="P329" style:family="paragraph" style:parent-style-name="List_20_Paragraph">
      <style:paragraph-properties fo:text-align="justify"/>
    </style:style>
    <style:style style:name="T329_1" style:family="text">
      <style:text-properties fo:font-size="10pt" style:font-size-asian="10pt" style:font-name-complex="Arial" style:font-size-complex="10pt"/>
    </style:style>
    <style:style style:name="T32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29_3" style:family="text">
      <style:text-properties fo:font-size="10pt" style:font-size-asian="10pt" style:font-name-complex="Arial" style:font-size-complex="10pt"/>
    </style:style>
    <style:style style:name="T329_4" style:family="text"/>
    <style:style style:name="T329_5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29_6" style:family="text">
      <style:text-properties fo:font-size="10pt" style:font-size-asian="10pt" style:font-name-complex="Arial" style:font-size-complex="10pt"/>
    </style:style>
    <style:style style:name="P330" style:family="paragraph" style:parent-style-name="List_20_Paragraph">
      <style:paragraph-properties fo:text-align="justify"/>
    </style:style>
    <style:style style:name="T330_1" style:family="text">
      <style:text-properties fo:font-size="10pt" style:font-size-asian="10pt" style:font-name-complex="Arial" style:font-size-complex="10pt"/>
    </style:style>
    <style:style style:name="T33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0_3" style:family="text">
      <style:text-properties fo:font-size="10pt" style:font-size-asian="10pt" style:font-name-complex="Arial" style:font-size-complex="10pt"/>
    </style:style>
    <style:style style:name="T330_4" style:family="text"/>
    <style:style style:name="T330_5" style:family="text" style:parent-style-name="Internet_20_link">
      <style:text-properties fo:font-style="italic" style:font-style-asian="italic" style:font-style-complex="italic" fo:font-size="10pt" style:font-size-asian="10pt" style:font-name-complex="Arial" style:font-size-complex="10pt"/>
    </style:style>
    <style:style style:name="T330_6" style:family="text">
      <style:text-properties fo:font-size="10pt" style:font-size-asian="10pt" style:font-name-complex="Arial" style:font-size-complex="10pt"/>
    </style:style>
    <style:style style:name="P331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332" style:family="paragraph" style:parent-style-name="Normal">
      <style:paragraph-properties fo:text-align="justify">
        <style:tab-stops>
          <style:tab-stop style:type="left" style:leader-style="none" style:position="1.27cm"/>
        </style:tab-stops>
      </style:paragraph-properties>
    </style:style>
    <style:style style:name="T332_1" style:family="text">
      <style:text-properties fo:font-size="10pt" style:font-size-asian="10pt" style:font-name-complex="Arial" style:font-size-complex="10pt"/>
    </style:style>
    <style:style style:name="T332_2" style:family="text">
      <style:text-properties fo:font-size="10pt" style:font-size-asian="10pt" style:font-name-complex="Arial" style:font-size-complex="10pt"/>
    </style:style>
    <style:style style:name="T332_3" style:family="text">
      <style:text-properties fo:font-size="10pt" style:font-size-asian="10pt" style:font-name-complex="Arial" style:font-size-complex="10pt"/>
    </style:style>
    <style:style style:name="T332_4" style:family="text">
      <style:text-properties fo:font-size="10pt" style:font-size-asian="10pt" style:font-name-complex="Arial" style:font-size-complex="10pt"/>
    </style:style>
    <style:style style:name="T332_5" style:family="text">
      <style:text-properties fo:font-size="10pt" style:font-size-asian="10pt" style:font-name-complex="Arial" style:font-size-complex="10pt"/>
    </style:style>
    <style:style style:name="T332_6" style:family="text">
      <style:text-properties fo:font-size="10pt" style:font-size-asian="10pt" style:font-name-complex="Arial" style:font-size-complex="10pt"/>
    </style:style>
    <style:style style:name="T332_7" style:family="text">
      <style:text-properties fo:font-size="10pt" style:font-size-asian="10pt" style:font-name-complex="Arial" style:font-size-complex="10pt"/>
    </style:style>
    <style:style style:name="T332_8" style:family="text">
      <style:text-properties fo:font-size="10pt" style:font-size-asian="10pt" style:font-name-complex="Arial" style:font-size-complex="10pt"/>
    </style:style>
    <style:style style:name="T332_9" style:family="text">
      <style:text-properties fo:font-size="10pt" style:font-size-asian="10pt" style:font-name-complex="Arial" style:font-size-complex="10pt"/>
    </style:style>
    <style:style style:name="T332_10" style:family="text">
      <style:text-properties fo:font-size="10pt" style:font-size-asian="10pt" style:font-name-complex="Arial" style:font-size-complex="10pt"/>
    </style:style>
    <style:style style:name="T332_11" style:family="text">
      <style:text-properties fo:font-size="10pt" style:font-size-asian="10pt" style:font-name-complex="Arial" style:font-size-complex="10pt"/>
    </style:style>
    <style:style style:name="T332_12" style:family="text">
      <style:text-properties fo:font-size="10pt" style:font-size-asian="10pt" style:font-name-complex="Arial" style:font-size-complex="10pt"/>
    </style:style>
    <style:style style:name="T332_13" style:family="text">
      <style:text-properties fo:font-size="10pt" style:font-size-asian="10pt" style:font-name-complex="Arial" style:font-size-complex="10pt"/>
    </style:style>
    <style:style style:name="T332_14" style:family="text">
      <style:text-properties fo:font-size="10pt" style:font-size-asian="10pt" style:font-name-complex="Arial" style:font-size-complex="10pt"/>
    </style:style>
    <style:style style:name="T332_15" style:family="text">
      <style:text-properties fo:font-size="10pt" style:font-size-asian="10pt" style:font-name-complex="Arial" style:font-size-complex="10pt"/>
    </style:style>
    <style:style style:name="T332_16" style:family="text">
      <style:text-properties fo:font-size="10pt" style:font-size-asian="10pt" style:font-name-complex="Arial" style:font-size-complex="10pt"/>
    </style:style>
    <style:style style:name="T332_17" style:family="text">
      <style:text-properties fo:font-size="10pt" style:font-size-asian="10pt" style:font-name-complex="Arial" style:font-size-complex="10pt"/>
    </style:style>
    <style:style style:name="T332_18" style:family="text">
      <style:text-properties fo:font-size="10pt" style:font-size-asian="10pt" style:font-name-complex="Arial" style:font-size-complex="10pt"/>
    </style:style>
    <style:style style:name="T332_19" style:family="text">
      <style:text-properties fo:font-size="10pt" style:font-size-asian="10pt" style:font-name-complex="Arial" style:font-size-complex="10pt"/>
    </style:style>
    <style:style style:name="P333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334" style:family="paragraph" style:parent-style-name="Normal">
      <style:paragraph-properties fo:text-align="justify"/>
    </style:style>
    <style:style style:name="T334_1" style:family="text">
      <style:text-properties fo:font-size="10pt" style:font-size-asian="10pt" style:font-name-complex="Arial" style:font-size-complex="10pt" fo:font-weight="bold" style:font-weight-asian="bold"/>
    </style:style>
    <style:style style:name="T334_2" style:family="text">
      <style:text-properties fo:font-size="10pt" style:font-size-asian="10pt" style:font-name-complex="Arial" style:font-size-complex="10pt"/>
    </style:style>
    <style:style style:name="T334_3" style:family="text">
      <style:text-properties fo:font-size="10pt" style:font-size-asian="10pt" style:font-name-complex="Arial" style:font-size-complex="10pt" fo:font-weight="bold" style:font-weight-asian="bold"/>
    </style:style>
    <style:style style:name="T334_4" style:family="text">
      <style:text-properties fo:font-size="10pt" style:font-size-asian="10pt" style:font-name-complex="Arial" style:font-size-complex="10pt"/>
    </style:style>
    <style:style style:name="T334_5" style:family="text">
      <style:text-properties fo:font-size="10pt" style:font-size-asian="10pt" style:font-name-complex="Arial" style:font-size-complex="10pt" fo:font-weight="bold" style:font-weight-asian="bold"/>
    </style:style>
    <style:style style:name="T334_6" style:family="text">
      <style:text-properties fo:font-size="10pt" style:font-size-asian="10pt" style:font-name-complex="Arial" style:font-size-complex="10pt"/>
    </style:style>
    <style:style style:name="P335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336" style:family="paragraph" style:parent-style-name="Normal">
      <style:paragraph-properties fo:text-align="justify"/>
    </style:style>
    <style:style style:name="T336_1" style:family="text">
      <style:text-properties fo:font-size="10pt" style:font-size-asian="10pt" style:font-name-complex="Arial" style:font-size-complex="10pt" fo:font-weight="bold" style:font-weight-asian="bold"/>
    </style:style>
    <style:style style:name="T336_2" style:family="text">
      <style:text-properties fo:font-size="10pt" style:font-size-asian="10pt" style:font-name-complex="Arial" style:font-size-complex="10pt"/>
    </style:style>
    <style:style style:name="T336_3" style:family="text">
      <style:text-properties fo:font-size="10pt" style:font-size-asian="10pt" style:font-name-complex="Arial" style:font-size-complex="10pt"/>
    </style:style>
    <style:style style:name="T336_4" style:family="text">
      <style:text-properties fo:font-size="10pt" style:font-size-asian="10pt" style:font-name-complex="Arial" style:font-size-complex="10pt"/>
    </style:style>
    <style:style style:name="T336_5" style:family="text">
      <style:text-properties fo:font-size="10pt" style:font-size-asian="10pt" style:font-name-complex="Arial" style:font-size-complex="10pt" fo:font-weight="bold" style:font-weight-asian="bold"/>
    </style:style>
    <style:style style:name="T336_6" style:family="text">
      <style:text-properties fo:font-size="10pt" style:font-size-asian="10pt" style:font-name-complex="Arial" style:font-size-complex="10pt"/>
    </style:style>
    <style:style style:name="T336_7" style:family="text">
      <style:text-properties fo:font-size="10pt" style:font-size-asian="10pt" style:font-name-complex="Arial" style:font-size-complex="10pt" fo:font-weight="bold" style:font-weight-asian="bold"/>
    </style:style>
    <style:style style:name="T336_8" style:family="text">
      <style:text-properties fo:font-size="10pt" style:font-size-asian="10pt" style:font-name-complex="Arial" style:font-size-complex="10pt"/>
    </style:style>
    <style:style style:name="T336_9" style:family="text">
      <style:text-properties fo:font-size="10pt" style:font-size-asian="10pt" style:font-name-complex="Arial" style:font-size-complex="10pt"/>
    </style:style>
    <style:style style:name="T336_10" style:family="text">
      <style:text-properties fo:font-size="10pt" style:font-size-asian="10pt" style:font-name-complex="Arial" style:font-size-complex="10pt"/>
    </style:style>
    <style:style style:name="T336_11" style:family="text">
      <style:text-properties fo:font-size="10pt" style:font-size-asian="10pt" style:font-name-complex="Arial" style:font-size-complex="10pt"/>
    </style:style>
    <style:style style:name="T336_12" style:family="text">
      <style:text-properties fo:font-size="10pt" style:font-size-asian="10pt" style:font-name-complex="Arial" style:font-size-complex="10pt"/>
    </style:style>
    <style:style style:name="T336_13" style:family="text">
      <style:text-properties fo:font-size="10pt" style:font-size-asian="10pt" style:font-name-complex="Arial" style:font-size-complex="10pt"/>
    </style:style>
    <style:style style:name="T336_14" style:family="text">
      <style:text-properties fo:font-size="10pt" style:font-size-asian="10pt" style:font-name-complex="Arial" style:font-size-complex="10pt"/>
    </style:style>
    <style:style style:name="T336_15" style:family="text">
      <style:text-properties fo:font-size="10pt" style:font-size-asian="10pt" style:font-name-complex="Arial" style:font-size-complex="10pt"/>
    </style:style>
    <style:style style:name="T336_16" style:family="text">
      <style:text-properties fo:font-size="10pt" style:font-size-asian="10pt" style:font-name-complex="Arial" style:font-size-complex="10pt"/>
    </style:style>
    <style:style style:name="T336_17" style:family="text">
      <style:text-properties fo:font-size="10pt" style:font-size-asian="10pt" style:font-name-complex="Arial" style:font-size-complex="10pt"/>
    </style:style>
    <style:style style:name="P337" style:family="paragraph" style:parent-style-name="Normal">
      <style:paragraph-properties fo:text-align="justify"/>
      <style:text-properties fo:font-size="6pt" style:font-size-asian="6pt" style:font-name-complex="Arial" style:font-size-complex="6pt" style:font-weight-complex="bold"/>
    </style:style>
    <style:style style:name="P338" style:family="paragraph" style:parent-style-name="Normal">
      <style:paragraph-properties fo:text-align="justify"/>
    </style:style>
    <style:style style:name="T33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8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8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8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8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338_7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39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6pt" style:font-size-asian="6pt" style:font-name-complex="Arial" style:font-size-complex="6pt" style:font-weight-complex="bold"/>
    </style:style>
    <style:style style:name="P340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</style:style>
    <style:style style:name="T340_1" style:family="text">
      <style:text-properties fo:font-size="10pt" style:font-size-asian="10pt" style:font-name-complex="Arial" style:font-size-complex="10pt"/>
    </style:style>
    <style:style style:name="T340_2" style:family="text">
      <style:text-properties fo:font-size="10pt" style:font-size-asian="10pt" style:font-name-complex="Arial" style:font-size-complex="10pt"/>
    </style:style>
    <style:style style:name="T340_3" style:family="text">
      <style:text-properties fo:font-size="10pt" style:font-size-asian="10pt" style:font-name-complex="Arial" style:font-size-complex="10pt"/>
    </style:style>
    <style:style style:name="T340_4" style:family="text">
      <style:text-properties fo:font-size="10pt" style:font-size-asian="10pt" style:font-name-complex="Arial" style:font-size-complex="10pt"/>
    </style:style>
    <style:style style:name="T340_5" style:family="text">
      <style:text-properties fo:font-size="10pt" style:font-size-asian="10pt" style:font-name-complex="Arial" style:font-size-complex="10pt"/>
    </style:style>
    <style:style style:name="T340_6" style:family="text">
      <style:text-properties fo:font-size="10pt" style:font-size-asian="10pt" style:font-name-complex="Arial" style:font-size-complex="10pt"/>
    </style:style>
    <style:style style:name="T340_7" style:family="text">
      <style:text-properties fo:font-size="10pt" style:font-size-asian="10pt" style:font-name-complex="Arial" style:font-size-complex="10pt"/>
    </style:style>
    <style:style style:name="T340_8" style:family="text">
      <style:text-properties fo:font-size="10pt" style:font-size-asian="10pt" style:font-name-complex="Arial" style:font-size-complex="10pt"/>
    </style:style>
    <style:style style:name="T340_9" style:family="text">
      <style:text-properties fo:font-size="10pt" style:font-size-asian="10pt" style:font-name-complex="Arial" style:font-size-complex="10pt"/>
    </style:style>
    <style:style style:name="T340_10" style:family="text">
      <style:text-properties fo:font-size="10pt" style:font-size-asian="10pt" style:font-name-complex="Arial" style:font-size-complex="10pt"/>
    </style:style>
    <style:style style:name="T340_11" style:family="text">
      <style:text-properties fo:font-size="10pt" style:font-size-asian="10pt" style:font-name-complex="Arial" style:font-size-complex="10pt"/>
    </style:style>
    <style:style style:name="T340_12" style:family="text">
      <style:text-properties fo:font-size="10pt" style:font-size-asian="10pt" style:font-name-complex="Arial" style:font-size-complex="10pt"/>
    </style:style>
    <style:style style:name="T340_13" style:family="text">
      <style:text-properties fo:font-size="10pt" style:font-size-asian="10pt" style:font-name-complex="Arial" style:font-size-complex="10pt"/>
    </style:style>
    <style:style style:name="T340_14" style:family="text">
      <style:text-properties fo:font-size="10pt" style:font-size-asian="10pt" style:font-name-complex="Arial" style:font-size-complex="10pt"/>
    </style:style>
    <style:style style:name="T340_15" style:family="text">
      <style:text-properties fo:font-size="10pt" style:font-size-asian="10pt" style:font-name-complex="Arial" style:font-size-complex="10pt"/>
    </style:style>
    <style:style style:name="T340_16" style:family="text">
      <style:text-properties fo:font-size="10pt" style:font-size-asian="10pt" style:font-name-complex="Arial" style:font-size-complex="10pt"/>
    </style:style>
    <style:style style:name="T340_17" style:family="text">
      <style:text-properties fo:font-size="10pt" style:font-size-asian="10pt" style:font-name-complex="Arial" style:font-size-complex="10pt"/>
    </style:style>
    <style:style style:name="T340_18" style:family="text">
      <style:text-properties fo:font-size="10pt" style:font-size-asian="10pt" style:font-name-complex="Arial" style:font-size-complex="10pt"/>
    </style:style>
    <style:style style:name="T340_19" style:family="text">
      <style:text-properties fo:font-size="10pt" style:font-size-asian="10pt" style:font-name-complex="Arial" style:font-size-complex="10pt"/>
    </style:style>
    <style:style style:name="T340_20" style:family="text">
      <style:text-properties fo:font-size="10pt" style:font-size-asian="10pt" style:font-name-complex="Arial" style:font-size-complex="10pt"/>
    </style:style>
    <style:style style:name="T340_21" style:family="text">
      <style:text-properties fo:font-size="10pt" style:font-size-asian="10pt" style:font-name-complex="Arial" style:font-size-complex="10pt"/>
    </style:style>
    <style:style style:name="T340_22" style:family="text">
      <style:text-properties fo:font-size="10pt" style:font-size-asian="10pt" style:font-name-complex="Arial" style:font-size-complex="10pt"/>
    </style:style>
    <style:style style:name="T340_23" style:family="text">
      <style:text-properties fo:font-size="10pt" style:font-size-asian="10pt" style:font-name-complex="Arial" style:font-size-complex="10pt"/>
    </style:style>
    <style:style style:name="T340_24" style:family="text">
      <style:text-properties fo:font-size="10pt" style:font-size-asian="10pt" style:font-name-complex="Arial" style:font-size-complex="10pt"/>
    </style:style>
    <style:style style:name="T340_25" style:family="text">
      <style:text-properties fo:font-size="10pt" style:font-size-asian="10pt" style:font-name-complex="Arial" style:font-size-complex="10pt"/>
    </style:style>
    <style:style style:name="T340_26" style:family="text">
      <style:text-properties fo:font-size="10pt" style:font-size-asian="10pt" style:font-name-complex="Arial" style:font-size-complex="10pt"/>
    </style:style>
    <style:style style:name="T340_27" style:family="text">
      <style:text-properties fo:font-size="10pt" style:font-size-asian="10pt" style:font-name-complex="Arial" style:font-size-complex="10pt"/>
    </style:style>
    <style:style style:name="T340_28" style:family="text">
      <style:text-properties fo:font-size="10pt" style:font-size-asian="10pt" style:font-name-complex="Arial" style:font-size-complex="10pt"/>
    </style:style>
    <style:style style:name="T340_29" style:family="text">
      <style:text-properties fo:font-size="10pt" style:font-size-asian="10pt" style:font-name-complex="Arial" style:font-size-complex="10pt"/>
    </style:style>
    <style:style style:name="T340_30" style:family="text">
      <style:text-properties fo:font-size="10pt" style:font-size-asian="10pt" style:font-name-complex="Arial" style:font-size-complex="10pt"/>
    </style:style>
    <style:style style:name="T340_31" style:family="text">
      <style:text-properties fo:font-size="10pt" style:font-size-asian="10pt" style:font-name-complex="Arial" style:font-size-complex="10pt"/>
    </style:style>
    <style:style style:name="T340_32" style:family="text">
      <style:text-properties fo:font-size="10pt" style:font-size-asian="10pt" style:font-name-complex="Arial" style:font-size-complex="10pt"/>
    </style:style>
    <style:style style:name="T340_33" style:family="text">
      <style:text-properties fo:font-size="10pt" style:font-size-asian="10pt" style:font-name-complex="Arial" style:font-size-complex="10pt"/>
    </style:style>
    <style:style style:name="P341" style:family="paragraph" style:parent-style-name="Normal">
      <style:text-properties fo:font-size="6pt" style:font-size-asian="6pt" style:font-name-complex="Arial" style:font-size-complex="6pt"/>
    </style:style>
    <style:style style:name="Table7" style:family="table">
      <style:table-properties table:align="left" style:width="18.253cm" fo:margin-left="-0.259cm"/>
    </style:style>
    <style:style style:name="Column31" style:family="table-column">
      <style:table-column-properties style:column-width="2.002cm"/>
    </style:style>
    <style:style style:name="Column32" style:family="table-column">
      <style:table-column-properties style:column-width="2.701cm"/>
    </style:style>
    <style:style style:name="Column33" style:family="table-column">
      <style:table-column-properties style:column-width="0.049cm"/>
    </style:style>
    <style:style style:name="Column34" style:family="table-column">
      <style:table-column-properties style:column-width="2.499cm"/>
    </style:style>
    <style:style style:name="Column35" style:family="table-column">
      <style:table-column-properties style:column-width="3cm"/>
    </style:style>
    <style:style style:name="Column36" style:family="table-column">
      <style:table-column-properties style:column-width="4cm"/>
    </style:style>
    <style:style style:name="Column37" style:family="table-column">
      <style:table-column-properties style:column-width="4cm"/>
    </style:style>
    <style:style style:name="Row38" style:family="table-row">
      <style:table-row-properties style:min-row-height="0.452cm"/>
    </style:style>
    <style:style style:name="Cell12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/>
    <style:style style:name="T34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2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/>
    <style:style style:name="T3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9" style:family="table-row">
      <style:table-row-properties style:min-row-height="0.208cm"/>
    </style:style>
    <style:style style:name="Cell12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/>
    <style:style style:name="T34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/>
    <style:style style:name="T34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0" style:family="table-row">
      <style:table-row-properties style:min-row-height="0.289cm"/>
    </style:style>
    <style:style style:name="Cell12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/>
    <style:style style:name="T34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/>
    <style:style style:name="T34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4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3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/>
    <style:style style:name="T34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/>
    <style:style style:name="T34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1" style:family="table-row">
      <style:table-row-properties style:min-row-height="0.217cm"/>
    </style:style>
    <style:style style:name="Cell132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35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2" style:family="table-row">
      <style:table-row-properties style:min-row-height="0.556cm"/>
    </style:style>
    <style:style style:name="Cell13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/>
    <style:style style:name="T35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3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/>
    <style:style style:name="T352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3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/>
    <style:style style:name="T3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36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/>
    <style:style style:name="T35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3" style:family="table-row">
      <style:table-row-properties style:min-row-height="0.106cm"/>
    </style:style>
    <style:style style:name="Cell13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/>
    <style:style style:name="T35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3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/>
    <style:style style:name="T35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3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/>
    <style:style style:name="T35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4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/>
    <style:style style:name="T35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59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60" style:family="paragraph" style:parent-style-name="Normal"/>
    <style:style style:name="T36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4" style:family="table-row">
      <style:table-row-properties style:min-row-height="0.106cm"/>
    </style:style>
    <style:style style:name="Cell14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/>
    <style:style style:name="T36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4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text-indent="-1.27cm" fo:margin-left="1.27cm"/>
    </style:style>
    <style:style style:name="T36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63" style:family="paragraph" style:parent-style-name="Normal"/>
    <style:style style:name="T36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3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3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3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3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4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/>
    <style:style style:name="T36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4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/>
    <style:style style:name="T36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66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67" style:family="paragraph" style:parent-style-name="Normal"/>
    <style:style style:name="T36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5" style:family="table-row">
      <style:table-row-properties style:min-row-height="0.106cm"/>
    </style:style>
    <style:style style:name="Cell14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/>
    <style:style style:name="T36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4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/>
    <style:style style:name="T36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4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Normal"/>
    <style:style style:name="T37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4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1" style:family="paragraph" style:parent-style-name="Normal"/>
    <style:style style:name="T37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72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73" style:family="paragraph" style:parent-style-name="Normal"/>
    <style:style style:name="T37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6" style:family="table-row">
      <style:table-row-properties style:min-row-height="0.106cm"/>
    </style:style>
    <style:style style:name="Cell14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/>
    <style:style style:name="T37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5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/>
    <style:style style:name="T37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7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76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77" style:family="paragraph" style:parent-style-name="Normal"/>
    <style:style style:name="T37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7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77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5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/>
    <style:style style:name="T37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5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/>
    <style:style style:name="T37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80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81" style:family="paragraph" style:parent-style-name="Normal"/>
    <style:style style:name="T38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82" style:family="paragraph" style:parent-style-name="Normal">
      <style:text-properties fo:font-size="6pt" style:font-size-asian="6pt" style:font-name-complex="Arial" style:font-size-complex="6pt"/>
    </style:style>
    <style:style style:name="P383" style:family="paragraph" style:parent-style-name="Normal">
      <style:paragraph-properties fo:text-align="justify"/>
    </style:style>
    <style:style style:name="T383_1" style:family="text">
      <style:text-properties fo:font-size="10pt" style:font-size-asian="10pt" style:font-name-complex="Arial" style:font-size-complex="10pt" fo:font-weight="bold" style:font-weight-asian="bold"/>
    </style:style>
    <style:style style:name="T383_2" style:family="text">
      <style:text-properties fo:font-size="10pt" style:font-size-asian="10pt" style:font-name-complex="Arial" style:font-size-complex="10pt" fo:font-weight="bold" style:font-weight-asian="bold"/>
    </style:style>
    <style:style style:name="T383_3" style:family="text">
      <style:text-properties fo:font-size="10pt" style:font-size-asian="10pt" style:font-name-complex="Arial" style:font-size-complex="10pt" fo:font-weight="bold" style:font-weight-asian="bold"/>
    </style:style>
    <style:style style:name="P384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385" style:family="paragraph" style:parent-style-name="Normal">
      <style:paragraph-properties fo:text-align="justify"/>
    </style:style>
    <style:style style:name="T385_1" style:family="text">
      <style:text-properties fo:font-size="10pt" style:font-size-asian="10pt" style:font-name-complex="Arial" style:font-size-complex="10pt"/>
    </style:style>
    <style:style style:name="P386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387" style:family="paragraph" style:parent-style-name="Normal">
      <style:paragraph-properties fo:text-align="justify"/>
    </style:style>
    <style:style style:name="T387_1" style:family="text">
      <style:text-properties fo:font-size="10pt" style:font-size-asian="10pt" style:font-name-complex="Arial" style:font-size-complex="10pt" fo:font-weight="bold" style:font-weight-asian="bold"/>
    </style:style>
    <style:style style:name="T387_2" style:family="text">
      <style:text-properties fo:font-size="10pt" style:font-size-asian="10pt" style:font-name-complex="Arial" style:font-size-complex="10pt"/>
    </style:style>
    <style:style style:name="T387_3" style:family="text">
      <style:text-properties fo:font-size="10pt" style:font-size-asian="10pt" style:font-name-complex="Arial" style:font-size-complex="10pt"/>
    </style:style>
    <style:style style:name="T387_4" style:family="text">
      <style:text-properties fo:font-size="10pt" style:font-size-asian="10pt" style:font-name-complex="Arial" style:font-size-complex="10pt"/>
    </style:style>
    <style:style style:name="T387_5" style:family="text">
      <style:text-properties fo:font-size="10pt" style:font-size-asian="10pt" style:font-name-complex="Arial" style:font-size-complex="10pt"/>
    </style:style>
    <style:style style:name="T387_6" style:family="text">
      <style:text-properties fo:font-size="10pt" style:font-size-asian="10pt" style:font-name-complex="Arial" style:font-size-complex="10pt"/>
    </style:style>
    <style:style style:name="P388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389" style:family="paragraph" style:parent-style-name="List_20_Paragraph">
      <style:paragraph-properties fo:text-align="justify"/>
    </style:style>
    <style:style style:name="T389_1" style:family="text">
      <style:text-properties fo:font-size="10pt" style:font-size-asian="10pt" style:font-name-complex="Arial" style:font-size-complex="10pt"/>
    </style:style>
    <style:style style:name="T389_2" style:family="text">
      <style:text-properties fo:font-size="10pt" style:font-size-asian="10pt" style:font-name-complex="Arial" style:font-size-complex="10pt"/>
    </style:style>
    <style:style style:name="T389_3" style:family="text">
      <style:text-properties fo:font-size="10pt" style:font-size-asian="10pt" style:font-name-complex="Arial" style:font-size-complex="10pt"/>
    </style:style>
    <style:style style:name="T389_4" style:family="text">
      <style:text-properties fo:font-size="10pt" style:font-size-asian="10pt" style:font-name-complex="Arial" style:font-size-complex="10pt"/>
    </style:style>
    <style:style style:name="T389_5" style:family="text">
      <style:text-properties fo:font-size="10pt" style:font-size-asian="10pt" style:font-name-complex="Arial" style:font-size-complex="10pt"/>
    </style:style>
    <style:style style:name="T389_6" style:family="text">
      <style:text-properties fo:font-size="10pt" style:font-size-asian="10pt" style:font-name-complex="Arial" style:font-size-complex="10pt"/>
    </style:style>
    <style:style style:name="T389_7" style:family="text">
      <style:text-properties fo:font-size="10pt" style:font-size-asian="10pt" style:font-name-complex="Arial" style:font-size-complex="10pt"/>
    </style:style>
    <style:style style:name="T389_8" style:family="text">
      <style:text-properties fo:font-size="10pt" style:font-size-asian="10pt" style:font-name-complex="Arial" style:font-size-complex="10pt"/>
    </style:style>
    <style:style style:name="T389_9" style:family="text">
      <style:text-properties fo:font-size="10pt" style:font-size-asian="10pt" style:font-name-complex="Arial" style:font-size-complex="10pt"/>
    </style:style>
    <style:style style:name="T389_10" style:family="text">
      <style:text-properties fo:font-size="10pt" style:font-size-asian="10pt" style:font-name-complex="Arial" style:font-size-complex="10pt"/>
    </style:style>
    <style:style style:name="T389_11" style:family="text">
      <style:text-properties fo:font-size="10pt" style:font-size-asian="10pt" style:font-name-complex="Arial" style:font-size-complex="10pt"/>
    </style:style>
    <style:style style:name="T389_12" style:family="text"/>
    <style:style style:name="T389_13" style:family="text" style:parent-style-name="Internet_20_link">
      <style:text-properties fo:font-size="10pt" style:font-size-asian="10pt" style:font-name-complex="Arial" style:font-size-complex="10pt"/>
    </style:style>
    <style:style style:name="T389_14" style:family="text">
      <style:text-properties fo:font-size="10pt" style:font-size-asian="10pt" style:font-name-complex="Arial" style:font-size-complex="10pt"/>
    </style:style>
    <style:style style:name="T389_15" style:family="text"/>
    <style:style style:name="T389_16" style:family="text" style:parent-style-name="Internet_20_link">
      <style:text-properties fo:font-size="10pt" style:font-size-asian="10pt" style:font-name-complex="Arial" style:font-size-complex="10pt"/>
    </style:style>
    <style:style style:name="T389_17" style:family="text">
      <style:text-properties fo:font-size="10pt" style:font-size-asian="10pt" style:font-name-complex="Arial" style:font-size-complex="10pt"/>
    </style:style>
    <style:style style:name="T389_18" style:family="text"/>
    <style:style style:name="T389_19" style:family="text" style:parent-style-name="Internet_20_link">
      <style:text-properties fo:font-size="10pt" style:font-size-asian="10pt" style:font-name-complex="Arial" style:font-size-complex="10pt"/>
    </style:style>
    <style:style style:name="T389_20" style:family="text">
      <style:text-properties fo:font-size="10pt" style:font-size-asian="10pt" style:font-name-complex="Arial" style:font-size-complex="10pt"/>
    </style:style>
    <style:style style:name="T389_21" style:family="text"/>
    <style:style style:name="T389_22" style:family="text" style:parent-style-name="Internet_20_link">
      <style:text-properties fo:font-size="10pt" style:font-size-asian="10pt" style:font-name-complex="Arial" style:font-size-complex="10pt"/>
    </style:style>
    <style:style style:name="T389_23" style:family="text">
      <style:text-properties fo:font-size="10pt" style:font-size-asian="10pt" style:font-name-complex="Arial" style:font-size-complex="10pt"/>
    </style:style>
    <style:style style:name="T389_24" style:family="text">
      <style:text-properties fo:font-size="10pt" style:font-size-asian="10pt" style:font-name-complex="Arial" style:font-size-complex="10pt"/>
    </style:style>
    <style:style style:name="T389_25" style:family="text">
      <style:text-properties fo:font-size="10pt" style:font-size-asian="10pt" style:font-name-complex="Arial" style:font-size-complex="10pt"/>
    </style:style>
    <style:style style:name="T389_26" style:family="text"/>
    <style:style style:name="T389_27" style:family="text" style:parent-style-name="Internet_20_link">
      <style:text-properties fo:font-size="10pt" style:font-size-asian="10pt" style:font-name-complex="Arial" style:font-size-complex="10pt"/>
    </style:style>
    <style:style style:name="T389_28" style:family="text">
      <style:text-properties fo:font-size="10pt" style:font-size-asian="10pt" style:font-name-complex="Arial" style:font-size-complex="10pt"/>
    </style:style>
    <style:style style:name="P390" style:family="paragraph" style:parent-style-name="List_20_Paragraph">
      <style:paragraph-properties fo:text-align="justify"/>
    </style:style>
    <style:style style:name="T390_1" style:family="text">
      <style:text-properties fo:font-size="10pt" style:font-size-asian="10pt" style:font-name-complex="Arial" style:font-size-complex="10pt"/>
    </style:style>
    <style:style style:name="T390_2" style:family="text">
      <style:text-properties fo:font-size="10pt" style:font-size-asian="10pt" style:font-name-complex="Arial" style:font-size-complex="10pt"/>
    </style:style>
    <style:style style:name="T390_3" style:family="text">
      <style:text-properties fo:font-size="10pt" style:font-size-asian="10pt" style:font-name-complex="Arial" style:font-size-complex="10pt"/>
    </style:style>
    <style:style style:name="T390_4" style:family="text">
      <style:text-properties fo:font-size="10pt" style:font-size-asian="10pt" style:font-name-complex="Arial" style:font-size-complex="10pt"/>
    </style:style>
    <style:style style:name="T390_5" style:family="text">
      <style:text-properties fo:font-size="10pt" style:font-size-asian="10pt" style:font-name-complex="Arial" style:font-size-complex="10pt"/>
    </style:style>
    <style:style style:name="T390_6" style:family="text">
      <style:text-properties fo:font-size="10pt" style:font-size-asian="10pt" style:font-name-complex="Arial" style:font-size-complex="10pt"/>
    </style:style>
    <style:style style:name="T390_7" style:family="text"/>
    <style:style style:name="T390_8" style:family="text" style:parent-style-name="Internet_20_link">
      <style:text-properties fo:font-size="10pt" style:font-size-asian="10pt" style:font-name-complex="Arial" style:font-size-complex="10pt"/>
    </style:style>
    <style:style style:name="T390_9" style:family="text">
      <style:text-properties fo:font-size="10pt" style:font-size-asian="10pt" style:font-name-complex="Arial" style:font-size-complex="10pt"/>
    </style:style>
    <style:style style:name="T390_10" style:family="text">
      <style:text-properties fo:font-size="10pt" style:font-size-asian="10pt" style:font-name-complex="Arial" style:font-size-complex="10pt"/>
    </style:style>
    <style:style style:name="T390_11" style:family="text">
      <style:text-properties fo:font-size="10pt" style:font-size-asian="10pt" style:font-name-complex="Arial" style:font-size-complex="10pt"/>
    </style:style>
    <style:style style:name="T390_12" style:family="text">
      <style:text-properties fo:font-size="10pt" style:font-size-asian="10pt" style:font-name-complex="Arial" style:font-size-complex="10pt"/>
    </style:style>
    <style:style style:name="T390_13" style:family="text"/>
    <style:style style:name="T390_14" style:family="text" style:parent-style-name="Internet_20_link">
      <style:text-properties fo:font-size="10pt" style:font-size-asian="10pt" style:font-name-complex="Arial" style:font-size-complex="10pt"/>
    </style:style>
    <style:style style:name="T390_15" style:family="text">
      <style:text-properties fo:font-size="10pt" style:font-size-asian="10pt" style:font-name-complex="Arial" style:font-size-complex="10pt"/>
    </style:style>
    <style:style style:name="T390_16" style:family="text">
      <style:text-properties fo:font-size="10pt" style:font-size-asian="10pt" style:font-name-complex="Arial" style:font-size-complex="10pt"/>
    </style:style>
    <style:style style:name="P391" style:family="paragraph" style:parent-style-name="List_20_Paragraph">
      <style:paragraph-properties fo:text-align="justify"/>
    </style:style>
    <style:style style:name="T391_1" style:family="text">
      <style:text-properties fo:font-size="10pt" style:font-size-asian="10pt" style:font-name-complex="Arial" style:font-size-complex="10pt"/>
    </style:style>
    <style:style style:name="T391_2" style:family="text">
      <style:text-properties fo:font-size="10pt" style:font-size-asian="10pt" style:font-name-complex="Arial" style:font-size-complex="10pt"/>
    </style:style>
    <style:style style:name="T391_3" style:family="text">
      <style:text-properties fo:font-size="10pt" style:font-size-asian="10pt" style:font-name-complex="Arial" style:font-size-complex="10pt"/>
    </style:style>
    <style:style style:name="T391_4" style:family="text"/>
    <style:style style:name="T391_5" style:family="text" style:parent-style-name="Internet_20_link">
      <style:text-properties fo:font-size="10pt" style:font-size-asian="10pt" style:font-name-complex="Arial" style:font-size-complex="10pt"/>
    </style:style>
    <style:style style:name="T391_6" style:family="text">
      <style:text-properties fo:font-size="10pt" style:font-size-asian="10pt" style:font-name-complex="Arial" style:font-size-complex="10pt"/>
    </style:style>
    <style:style style:name="T391_7" style:family="text">
      <style:text-properties fo:font-size="10pt" style:font-size-asian="10pt" style:font-name-complex="Arial" style:font-size-complex="10pt"/>
    </style:style>
    <style:style style:name="T391_8" style:family="text">
      <style:text-properties fo:font-size="10pt" style:font-size-asian="10pt" style:font-name-complex="Arial" style:font-size-complex="10pt"/>
    </style:style>
    <style:style style:name="T391_9" style:family="text"/>
    <style:style style:name="T391_10" style:family="text" style:parent-style-name="Internet_20_link">
      <style:text-properties fo:font-size="10pt" style:font-size-asian="10pt" style:font-name-complex="Arial" style:font-size-complex="10pt"/>
    </style:style>
    <style:style style:name="T391_11" style:family="text">
      <style:text-properties fo:font-size="10pt" style:font-size-asian="10pt" style:font-name-complex="Arial" style:font-size-complex="10pt"/>
    </style:style>
    <style:style style:name="T391_12" style:family="text"/>
    <style:style style:name="T391_13" style:family="text" style:parent-style-name="Internet_20_link">
      <style:text-properties fo:font-size="10pt" style:font-size-asian="10pt" style:font-name-complex="Arial" style:font-size-complex="10pt"/>
    </style:style>
    <style:style style:name="P392" style:family="paragraph" style:parent-style-name="List_20_Paragraph">
      <style:paragraph-properties fo:text-align="justify"/>
    </style:style>
    <style:style style:name="T392_1" style:family="text">
      <style:text-properties fo:font-size="10pt" style:font-size-asian="10pt" style:font-name-complex="Arial" style:font-size-complex="10pt"/>
    </style:style>
    <style:style style:name="T392_2" style:family="text"/>
    <style:style style:name="T392_3" style:family="text" style:parent-style-name="Internet_20_link">
      <style:text-properties fo:font-size="10pt" style:font-size-asian="10pt" style:font-name-complex="Arial" style:font-size-complex="10pt"/>
    </style:style>
    <style:style style:name="T392_4" style:family="text">
      <style:text-properties fo:font-size="10pt" style:font-size-asian="10pt" style:font-name-complex="Arial" style:font-size-complex="10pt"/>
    </style:style>
    <style:style style:name="T392_5" style:family="text"/>
    <style:style style:name="T392_6" style:family="text" style:parent-style-name="Internet_20_link">
      <style:text-properties fo:font-size="10pt" style:font-size-asian="10pt" style:font-name-complex="Arial" style:font-size-complex="10pt"/>
    </style:style>
    <style:style style:name="T392_7" style:family="text">
      <style:text-properties fo:font-size="10pt" style:font-size-asian="10pt" style:font-name-complex="Arial" style:font-size-complex="10pt"/>
    </style:style>
    <style:style style:name="T392_8" style:family="text"/>
    <style:style style:name="T392_9" style:family="text" style:parent-style-name="Internet_20_link">
      <style:text-properties fo:font-size="10pt" style:font-size-asian="10pt" style:font-name-complex="Arial" style:font-size-complex="10pt"/>
    </style:style>
    <style:style style:name="T392_10" style:family="text">
      <style:text-properties fo:font-size="10pt" style:font-size-asian="10pt" style:font-name-complex="Arial" style:font-size-complex="10pt"/>
    </style:style>
    <style:style style:name="P393" style:family="paragraph" style:parent-style-name="List_20_Paragraph">
      <style:paragraph-properties fo:text-align="justify"/>
    </style:style>
    <style:style style:name="T393_1" style:family="text">
      <style:text-properties fo:font-size="10pt" style:font-size-asian="10pt" style:font-name-complex="Arial" style:font-size-complex="10pt"/>
    </style:style>
    <style:style style:name="T393_2" style:family="text"/>
    <style:style style:name="T393_3" style:family="text" style:parent-style-name="Internet_20_link">
      <style:text-properties fo:font-size="10pt" style:font-size-asian="10pt" style:font-name-complex="Arial" style:font-size-complex="10pt"/>
    </style:style>
    <style:style style:name="T393_4" style:family="text">
      <style:text-properties fo:font-size="10pt" style:font-size-asian="10pt" style:font-name-complex="Arial" style:font-size-complex="10pt"/>
    </style:style>
    <style:style style:name="T393_5" style:family="text"/>
    <style:style style:name="T393_6" style:family="text" style:parent-style-name="Internet_20_link">
      <style:text-properties fo:font-size="10pt" style:font-size-asian="10pt" style:font-name-complex="Arial" style:font-size-complex="10pt"/>
    </style:style>
    <style:style style:name="T393_7" style:family="text" style:parent-style-name="Internet_20_link">
      <style:text-properties fo:font-size="10pt" style:font-size-asian="10pt" style:font-name-complex="Arial" style:font-size-complex="10pt"/>
    </style:style>
    <style:style style:name="T393_8" style:family="text">
      <style:text-properties fo:font-size="10pt" style:font-size-asian="10pt" style:font-name-complex="Arial" style:font-size-complex="10pt"/>
    </style:style>
    <style:style style:name="P394" style:family="paragraph" style:parent-style-name="Normal">
      <style:paragraph-properties fo:text-align="justify"/>
      <style:text-properties fo:font-size="6pt" style:font-size-asian="6pt" style:font-name-complex="Arial" style:font-size-complex="6pt" fo:font-weight="bold" style:font-weight-asian="bold"/>
    </style:style>
    <style:style style:name="P395" style:family="paragraph" style:parent-style-name="Normal">
      <style:paragraph-properties fo:text-align="justify"/>
    </style:style>
    <style:style style:name="T395_1" style:family="text">
      <style:text-properties fo:font-size="10pt" style:font-size-asian="10pt" style:font-name-complex="Arial" style:font-size-complex="10pt" fo:font-weight="bold" style:font-weight-asian="bold"/>
    </style:style>
    <style:style style:name="T395_2" style:family="text">
      <style:text-properties fo:font-size="10pt" style:font-size-asian="10pt" style:font-name-complex="Arial" style:font-size-complex="10pt"/>
    </style:style>
    <style:style style:name="T395_3" style:family="text">
      <style:text-properties fo:font-size="10pt" style:font-size-asian="10pt" style:font-name-complex="Arial" style:font-size-complex="10pt" fo:font-weight="bold" style:font-weight-asian="bold"/>
    </style:style>
    <style:style style:name="T395_4" style:family="text">
      <style:text-properties fo:font-size="10pt" style:font-size-asian="10pt" style:font-name-complex="Arial" style:font-size-complex="10pt" fo:language-asian="en" fo:country-asian="GB"/>
    </style:style>
    <style:style style:name="T395_5" style:family="text">
      <style:text-properties fo:font-size="10pt" style:font-size-asian="10pt" style:font-name-complex="Arial" style:font-size-complex="10pt" fo:language-asian="en" fo:country-asian="GB"/>
    </style:style>
    <style:style style:name="T395_6" style:family="text">
      <style:text-properties fo:font-size="10pt" style:font-size-asian="10pt" style:font-name-complex="Arial" style:font-size-complex="10pt" fo:language-asian="en" fo:country-asian="GB"/>
    </style:style>
    <style:style style:name="T395_7" style:family="text">
      <style:text-properties fo:font-size="10pt" style:font-size-asian="10pt" style:font-name-complex="Arial" style:font-size-complex="10pt" fo:language-asian="en" fo:country-asian="GB"/>
    </style:style>
    <style:style style:name="T395_8" style:family="text">
      <style:text-properties fo:font-size="10pt" style:font-size-asian="10pt" style:font-name-complex="Arial" style:font-size-complex="10pt" fo:language-asian="en" fo:country-asian="GB"/>
    </style:style>
    <style:style style:name="T395_9" style:family="text">
      <style:text-properties fo:font-size="10pt" style:font-size-asian="10pt" style:font-name-complex="Arial" style:font-size-complex="10pt" fo:language-asian="en" fo:country-asian="GB"/>
    </style:style>
    <style:style style:name="T395_10" style:family="text">
      <style:text-properties fo:font-size="10pt" style:font-size-asian="10pt" style:font-name-complex="Arial" style:font-size-complex="10pt" fo:language-asian="en" fo:country-asian="GB"/>
    </style:style>
    <style:style style:name="T395_11" style:family="text">
      <style:text-properties fo:font-size="10pt" style:font-size-asian="10pt" style:font-name-complex="Arial" style:font-size-complex="10pt" fo:language-asian="en" fo:country-asian="GB"/>
    </style:style>
    <style:style style:name="T395_12" style:family="text">
      <style:text-properties fo:font-size="10pt" style:font-size-asian="10pt" style:font-name-complex="Arial" style:font-size-complex="10pt" fo:language-asian="en" fo:country-asian="GB"/>
    </style:style>
    <style:style style:name="T395_13" style:family="text">
      <style:text-properties fo:font-size="10pt" style:font-size-asian="10pt" style:font-name-complex="Arial" style:font-size-complex="10pt" fo:language-asian="en" fo:country-asian="GB"/>
    </style:style>
    <style:style style:name="T395_14" style:family="text">
      <style:text-properties fo:font-size="10pt" style:font-size-asian="10pt" style:font-name-complex="Arial" style:font-size-complex="10pt" fo:language-asian="en" fo:country-asian="GB"/>
    </style:style>
    <style:style style:name="T395_15" style:family="text">
      <style:text-properties fo:font-size="10pt" style:font-size-asian="10pt" style:font-name-complex="Arial" style:font-size-complex="10pt" fo:language-asian="en" fo:country-asian="GB"/>
    </style:style>
    <style:style style:name="T395_16" style:family="text">
      <style:text-properties fo:font-size="10pt" style:font-size-asian="10pt" style:font-name-complex="Arial" style:font-size-complex="10pt" fo:language-asian="en" fo:country-asian="GB"/>
    </style:style>
    <style:style style:name="T395_17" style:family="text">
      <style:text-properties fo:font-size="10pt" style:font-size-asian="10pt" style:font-name-complex="Arial" style:font-size-complex="10pt" fo:language-asian="en" fo:country-asian="GB"/>
    </style:style>
    <style:style style:name="T395_18" style:family="text">
      <style:text-properties fo:font-size="10pt" style:font-size-asian="10pt" style:font-name-complex="Arial" style:font-size-complex="10pt" fo:language-asian="en" fo:country-asian="GB"/>
    </style:style>
    <style:style style:name="T395_19" style:family="text">
      <style:text-properties fo:font-size="10pt" style:font-size-asian="10pt" style:font-name-complex="Arial" style:font-size-complex="10pt" fo:language-asian="en" fo:country-asian="GB"/>
    </style:style>
    <style:style style:name="T395_20" style:family="text">
      <style:text-properties fo:font-size="10pt" style:font-size-asian="10pt" style:font-name-complex="Arial" style:font-size-complex="10pt" fo:language-asian="en" fo:country-asian="GB"/>
    </style:style>
    <style:style style:name="P396" style:family="paragraph" style:parent-style-name="Normal">
      <style:paragraph-properties fo:text-align="justify"/>
      <style:text-properties fo:font-size="6pt" style:font-size-asian="6pt" style:font-name-complex="Arial" style:font-size-complex="6pt" fo:language-asian="en" fo:country-asian="GB"/>
    </style:style>
    <style:style style:name="P397" style:family="paragraph" style:parent-style-name="Normal">
      <style:paragraph-properties fo:text-align="justify"/>
    </style:style>
    <style:style style:name="T397_1" style:family="text">
      <style:text-properties fo:font-size="10pt" style:font-size-asian="10pt" style:font-name-complex="Arial" style:font-size-complex="10pt" fo:font-weight="bold" style:font-weight-asian="bold"/>
    </style:style>
    <style:style style:name="T397_2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T397_3" style:family="text">
      <style:text-properties fo:font-size="10pt" style:font-size-asian="10pt" style:font-name-complex="Arial" style:font-size-complex="10pt" fo:language-asian="en" fo:country-asian="GB"/>
    </style:style>
    <style:style style:name="T397_4" style:family="text">
      <style:text-properties fo:font-size="10pt" style:font-size-asian="10pt" style:font-name-complex="Arial" style:font-size-complex="10pt" fo:language-asian="en" fo:country-asian="GB"/>
    </style:style>
    <style:style style:name="T397_5" style:family="text">
      <style:text-properties fo:font-size="10pt" style:font-size-asian="10pt" style:font-name-complex="Arial" style:font-size-complex="10pt" fo:language-asian="en" fo:country-asian="GB"/>
    </style:style>
    <style:style style:name="T397_6" style:family="text">
      <style:text-properties fo:font-size="10pt" style:font-size-asian="10pt" style:font-name-complex="Arial" style:font-size-complex="10pt" fo:language-asian="en" fo:country-asian="GB"/>
    </style:style>
    <style:style style:name="T397_7" style:family="text">
      <style:text-properties fo:font-size="10pt" style:font-size-asian="10pt" style:font-name-complex="Arial" style:font-size-complex="10pt"/>
    </style:style>
    <style:style style:name="T397_8" style:family="text">
      <style:text-properties fo:font-size="10pt" style:font-size-asian="10pt" style:font-name-complex="Arial" style:font-size-complex="10pt"/>
    </style:style>
    <style:style style:name="T397_9" style:family="text">
      <style:text-properties fo:font-size="10pt" style:font-size-asian="10pt" style:font-name-complex="Arial" style:font-size-complex="10pt"/>
    </style:style>
    <style:style style:name="T397_10" style:family="text">
      <style:text-properties fo:font-size="10pt" style:font-size-asian="10pt" style:font-name-complex="Arial" style:font-size-complex="10pt" fo:language-asian="en" fo:country-asian="GB"/>
    </style:style>
    <style:style style:name="P398" style:family="paragraph" style:parent-style-name="Normal">
      <style:paragraph-properties fo:text-align="justify"/>
      <style:text-properties fo:font-size="6pt" style:font-size-asian="6pt" style:font-name-complex="Arial" style:font-size-complex="6pt" fo:font-weight="bold" style:font-weight-asian="bold"/>
    </style:style>
    <style:style style:name="P399" style:family="paragraph" style:parent-style-name="Normal">
      <style:paragraph-properties fo:text-align="justify"/>
    </style:style>
    <style:style style:name="T399_1" style:family="text">
      <style:text-properties fo:font-size="10pt" style:font-size-asian="10pt" style:font-name-complex="Arial" style:font-size-complex="10pt" fo:font-weight="bold" style:font-weight-asian="bold"/>
    </style:style>
    <style:style style:name="T399_2" style:family="text">
      <style:text-properties fo:font-size="10pt" style:font-size-asian="10pt" style:font-name-complex="Arial" style:font-size-complex="10pt" fo:language-asian="en" fo:country-asian="GB"/>
    </style:style>
    <style:style style:name="T399_3" style:family="text">
      <style:text-properties fo:font-size="10pt" style:font-size-asian="10pt" style:font-name-complex="Arial" style:font-size-complex="10pt" fo:language-asian="en" fo:country-asian="GB" fo:font-weight="bold" style:font-weight-asian="bold"/>
    </style:style>
    <style:style style:name="T399_4" style:family="text">
      <style:text-properties fo:font-size="10pt" style:font-size-asian="10pt" style:font-name-complex="Arial" style:font-size-complex="10pt" fo:language-asian="en" fo:country-asian="GB"/>
    </style:style>
    <style:style style:name="T399_5" style:family="text">
      <style:text-properties fo:font-size="10pt" style:font-size-asian="10pt" style:font-name-complex="Arial" style:font-size-complex="10pt" fo:language-asian="en" fo:country-asian="GB"/>
    </style:style>
    <style:style style:name="T399_6" style:family="text">
      <style:text-properties fo:font-size="10pt" style:font-size-asian="10pt" style:font-name-complex="Arial" style:font-size-complex="10pt" fo:language-asian="en" fo:country-asian="GB"/>
    </style:style>
    <style:style style:name="T399_7" style:family="text">
      <style:text-properties fo:font-size="10pt" style:font-size-asian="10pt" style:font-name-complex="Arial" style:font-size-complex="10pt" fo:language-asian="en" fo:country-asian="GB"/>
    </style:style>
    <style:style style:name="T399_8" style:family="text">
      <style:text-properties fo:font-size="10pt" style:font-size-asian="10pt" style:font-name-complex="Arial" style:font-size-complex="10pt" fo:language-asian="en" fo:country-asian="GB"/>
    </style:style>
    <style:style style:name="P400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401" style:family="paragraph" style:parent-style-name="List_20_Paragraph">
      <style:paragraph-properties fo:text-align="justify"/>
      <style:text-properties fo:color="#111827" fo:font-size="10pt" style:font-name-asian="Arial" style:font-size-asian="10pt" style:font-name-complex="Arial" style:font-size-complex="10pt"/>
    </style:style>
    <style:style style:name="T401_1" style:family="text">
      <style:text-properties fo:color="#111827" fo:font-size="10pt" style:font-name-asian="Arial" style:font-size-asian="10pt" style:font-name-complex="Arial" style:font-size-complex="10pt"/>
    </style:style>
    <style:style style:name="T401_2" style:family="text">
      <style:text-properties fo:color="#111827" fo:font-size="10pt" style:font-name-asian="Arial" style:font-size-asian="10pt" style:font-name-complex="Arial" style:font-size-complex="10pt"/>
    </style:style>
    <style:style style:name="T401_3" style:family="text">
      <style:text-properties fo:color="#111827" fo:font-size="10pt" style:font-name-asian="Arial" style:font-size-asian="10pt" style:font-name-complex="Arial" style:font-size-complex="10pt"/>
    </style:style>
    <style:style style:name="P402" style:family="paragraph" style:parent-style-name="List_20_Paragraph">
      <style:paragraph-properties fo:text-align="justify"/>
      <style:text-properties fo:color="#111827" fo:font-size="10pt" style:font-name-asian="Arial" style:font-size-asian="10pt" style:font-name-complex="Arial" style:font-size-complex="10pt"/>
    </style:style>
    <style:style style:name="T402_1" style:family="text">
      <style:text-properties fo:color="#111827" fo:font-size="10pt" style:font-name-asian="Arial" style:font-size-asian="10pt" style:font-name-complex="Arial" style:font-size-complex="10pt"/>
    </style:style>
    <style:style style:name="T402_2" style:family="text">
      <style:text-properties fo:color="#111827" fo:font-size="10pt" style:font-name-asian="Arial" style:font-size-asian="10pt" style:font-name-complex="Arial" style:font-size-complex="10pt"/>
    </style:style>
    <style:style style:name="P403" style:family="paragraph" style:parent-style-name="List_20_Paragraph">
      <style:paragraph-properties fo:text-align="justify"/>
      <style:text-properties fo:font-size="10pt" style:font-size-asian="10pt" style:font-name-complex="Arial" style:font-size-complex="10pt"/>
    </style:style>
    <style:style style:name="T403_1" style:family="text">
      <style:text-properties fo:color="#111827" fo:font-size="10pt" style:font-name-asian="Arial" style:font-size-asian="10pt" style:font-name-complex="Arial" style:font-size-complex="10pt"/>
    </style:style>
    <style:style style:name="T403_2" style:family="text">
      <style:text-properties fo:color="#111827" fo:font-size="10pt" style:font-name-asian="Arial" style:font-size-asian="10pt" style:font-name-complex="Arial" style:font-size-complex="10pt"/>
    </style:style>
    <style:style style:name="T403_3" style:family="text">
      <style:text-properties fo:color="#111827" fo:font-size="10pt" style:font-name-asian="Arial" style:font-size-asian="10pt" style:font-name-complex="Arial" style:font-size-complex="10pt"/>
    </style:style>
    <style:style style:name="P404" style:family="paragraph" style:parent-style-name="List_20_Paragraph">
      <style:paragraph-properties fo:text-align="justify"/>
      <style:text-properties fo:font-size="10pt" style:font-size-asian="10pt" style:font-name-complex="Arial" style:font-size-complex="10pt"/>
    </style:style>
    <style:style style:name="T404_1" style:family="text">
      <style:text-properties fo:color="#111827" fo:font-size="10pt" style:font-name-asian="Arial" style:font-size-asian="10pt" style:font-name-complex="Arial" style:font-size-complex="10pt"/>
    </style:style>
    <style:style style:name="P405" style:family="paragraph" style:parent-style-name="List_20_Paragraph">
      <style:paragraph-properties fo:text-align="justify"/>
      <style:text-properties fo:font-size="10pt" style:font-size-asian="10pt" style:font-name-complex="Arial" style:font-size-complex="10pt"/>
    </style:style>
    <style:style style:name="T405_1" style:family="text">
      <style:text-properties fo:color="#111827" fo:font-size="10pt" style:font-name-asian="Arial" style:font-size-asian="10pt" style:font-name-complex="Arial" style:font-size-complex="10pt"/>
    </style:style>
    <style:style style:name="T405_2" style:family="text">
      <style:text-properties fo:color="#111827" fo:font-size="10pt" style:font-name-asian="Arial" style:font-size-asian="10pt" style:font-name-complex="Arial" style:font-size-complex="10pt"/>
    </style:style>
    <style:style style:name="T405_3" style:family="text">
      <style:text-properties fo:color="#111827" fo:font-size="10pt" style:font-name-asian="Arial" style:font-size-asian="10pt" style:font-name-complex="Arial" style:font-size-complex="10pt"/>
    </style:style>
    <style:style style:name="P406" style:family="paragraph" style:parent-style-name="List_20_Paragraph">
      <style:paragraph-properties fo:text-align="justify"/>
      <style:text-properties fo:font-size="10pt" style:font-size-asian="10pt" style:font-name-complex="Arial" style:font-size-complex="10pt"/>
    </style:style>
    <style:style style:name="T406_1" style:family="text">
      <style:text-properties fo:color="#111827" fo:font-size="10pt" style:font-name-asian="Arial" style:font-size-asian="10pt" style:font-name-complex="Arial" style:font-size-complex="10pt"/>
    </style:style>
    <style:style style:name="T406_2" style:family="text">
      <style:text-properties fo:color="#111827" fo:font-size="10pt" style:font-name-asian="Arial" style:font-size-asian="10pt" style:font-name-complex="Arial" style:font-size-complex="10pt"/>
    </style:style>
    <style:style style:name="T406_3" style:family="text">
      <style:text-properties fo:color="#111827" fo:font-size="10pt" style:font-name-asian="Arial" style:font-size-asian="10pt" style:font-name-complex="Arial" style:font-size-complex="10pt"/>
    </style:style>
    <style:style style:name="P407" style:family="paragraph" style:parent-style-name="List_20_Paragraph">
      <style:paragraph-properties fo:text-align="justify"/>
      <style:text-properties fo:font-size="6pt" style:font-size-asian="6pt" style:font-name-complex="Arial" style:font-size-complex="6pt"/>
    </style:style>
    <style:style style:name="P408" style:family="paragraph" style:parent-style-name="Normal">
      <style:paragraph-properties fo:text-align="justify"/>
    </style:style>
    <style:style style:name="T408_1" style:family="text">
      <style:text-properties fo:font-size="10pt" style:font-size-asian="10pt" style:font-name-complex="Arial" style:font-size-complex="10pt" fo:font-weight="bold" style:font-weight-asian="bold"/>
    </style:style>
    <style:style style:name="P409" style:family="paragraph" style:parent-style-name="Normal">
      <style:paragraph-properties fo:text-align="justify"/>
      <style:text-properties fo:font-size="6pt" style:font-size-asian="6pt" style:font-name-complex="Arial" style:font-size-complex="6pt" fo:font-weight="bold" style:font-weight-asian="bold"/>
    </style:style>
    <style:style style:name="P410" style:family="paragraph" style:parent-style-name="Normal">
      <style:paragraph-properties fo:text-align="justify"/>
    </style:style>
    <style:style style:name="T410_1" style:family="text">
      <style:text-properties fo:font-size="10pt" style:font-size-asian="10pt" style:font-name-complex="Arial" style:font-size-complex="10pt"/>
    </style:style>
    <style:style style:name="T410_2" style:family="text">
      <style:text-properties fo:font-size="10pt" style:font-size-asian="10pt" style:font-name-complex="Arial" style:font-size-complex="10pt"/>
    </style:style>
    <style:style style:name="T410_3" style:family="text">
      <style:text-properties fo:font-size="10pt" style:font-size-asian="10pt" style:font-name-complex="Arial" style:font-size-complex="10pt"/>
    </style:style>
    <style:style style:name="T410_4" style:family="text">
      <style:text-properties fo:font-size="10pt" style:font-size-asian="10pt" style:font-name-complex="Arial" style:font-size-complex="10pt"/>
    </style:style>
    <style:style style:name="T410_5" style:family="text">
      <style:text-properties fo:font-size="10pt" style:font-size-asian="10pt" style:font-name-complex="Arial" style:font-size-complex="10pt"/>
    </style:style>
    <style:style style:name="T410_6" style:family="text">
      <style:text-properties fo:font-size="10pt" style:font-size-asian="10pt" style:font-name-complex="Arial" style:font-size-complex="10pt"/>
    </style:style>
    <style:style style:name="T410_7" style:family="text">
      <style:text-properties fo:font-size="10pt" style:font-size-asian="10pt" style:font-name-complex="Arial" style:font-size-complex="10pt"/>
    </style:style>
    <style:style style:name="T410_8" style:family="text">
      <style:text-properties fo:font-size="10pt" style:font-size-asian="10pt" style:font-name-complex="Arial" style:font-size-complex="10pt"/>
    </style:style>
    <style:style style:name="T410_9" style:family="text">
      <style:text-properties fo:font-size="10pt" style:font-size-asian="10pt" style:font-name-complex="Arial" style:font-size-complex="10pt"/>
    </style:style>
    <style:style style:name="T410_10" style:family="text">
      <style:text-properties fo:font-size="10pt" style:font-size-asian="10pt" style:font-name-complex="Arial" style:font-size-complex="10pt"/>
    </style:style>
    <style:style style:name="T410_11" style:family="text">
      <style:text-properties fo:font-size="10pt" style:font-size-asian="10pt" style:font-name-complex="Arial" style:font-size-complex="10pt"/>
    </style:style>
    <style:style style:name="P411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412" style:family="paragraph" style:parent-style-name="Normal">
      <style:paragraph-properties fo:text-align="justify"/>
    </style:style>
    <style:style style:name="T412_1" style:family="text">
      <style:text-properties fo:font-size="10pt" style:font-size-asian="10pt" style:font-name-complex="Arial" style:font-size-complex="10pt"/>
    </style:style>
    <style:style style:name="T412_2" style:family="text">
      <style:text-properties fo:font-size="10pt" style:font-size-asian="10pt" style:font-name-complex="Arial" style:font-size-complex="10pt"/>
    </style:style>
    <style:style style:name="T412_3" style:family="text">
      <style:text-properties fo:font-size="10pt" style:font-size-asian="10pt" style:font-name-complex="Arial" style:font-size-complex="10pt"/>
    </style:style>
    <style:style style:name="T412_4" style:family="text">
      <style:text-properties fo:font-size="10pt" style:font-size-asian="10pt" style:font-name-complex="Arial" style:font-size-complex="10pt"/>
    </style:style>
    <style:style style:name="T412_5" style:family="text">
      <style:text-properties fo:font-size="10pt" style:font-size-asian="10pt" style:font-name-complex="Arial" style:font-size-complex="10pt"/>
    </style:style>
    <style:style style:name="T412_6" style:family="text">
      <style:text-properties fo:font-size="10pt" style:font-size-asian="10pt" style:font-name-complex="Arial" style:font-size-complex="10pt"/>
    </style:style>
    <style:style style:name="T412_7" style:family="text">
      <style:text-properties fo:font-size="10pt" style:font-size-asian="10pt" style:font-name-complex="Arial" style:font-size-complex="10pt"/>
    </style:style>
    <style:style style:name="T412_8" style:family="text">
      <style:text-properties fo:font-size="10pt" style:font-size-asian="10pt" style:font-name-complex="Arial" style:font-size-complex="10pt"/>
    </style:style>
    <style:style style:name="T412_9" style:family="text">
      <style:text-properties fo:font-size="10pt" style:font-size-asian="10pt" style:font-name-complex="Arial" style:font-size-complex="10pt"/>
    </style:style>
    <style:style style:name="P413" style:family="paragraph" style:parent-style-name="Normal">
      <style:text-properties fo:font-size="6pt" style:font-size-asian="6pt" style:font-name-complex="Arial" style:font-size-complex="6pt"/>
    </style:style>
    <style:style style:name="Table8" style:family="table">
      <style:table-properties table:align="left" style:width="18.253cm" fo:margin-left="-0.259cm"/>
    </style:style>
    <style:style style:name="Column38" style:family="table-column">
      <style:table-column-properties style:column-width="2.002cm"/>
    </style:style>
    <style:style style:name="Column39" style:family="table-column">
      <style:table-column-properties style:column-width="2.122cm"/>
    </style:style>
    <style:style style:name="Column40" style:family="table-column">
      <style:table-column-properties style:column-width="0.49cm"/>
    </style:style>
    <style:style style:name="Column41" style:family="table-column">
      <style:table-column-properties style:column-width="2.484cm"/>
    </style:style>
    <style:style style:name="Column42" style:family="table-column">
      <style:table-column-properties style:column-width="4.154cm"/>
    </style:style>
    <style:style style:name="Column43" style:family="table-column">
      <style:table-column-properties style:column-width="2.746cm"/>
    </style:style>
    <style:style style:name="Column44" style:family="table-column">
      <style:table-column-properties style:column-width="4.254cm"/>
    </style:style>
    <style:style style:name="Row47" style:family="table-row">
      <style:table-row-properties style:min-row-height="0.452cm"/>
    </style:style>
    <style:style style:name="Cell15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/>
    <style:style style:name="T41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1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1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5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/>
    <style:style style:name="T4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8" style:family="table-row">
      <style:table-row-properties style:min-row-height="0.208cm"/>
    </style:style>
    <style:style style:name="Cell15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/>
    <style:style style:name="T41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/>
    <style:style style:name="T41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1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9" style:family="table-row">
      <style:table-row-properties style:min-row-height="0.289cm"/>
    </style:style>
    <style:style style:name="Cell15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/>
    <style:style style:name="T41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/>
    <style:style style:name="T41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5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/>
    <style:style style:name="T42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/>
    <style:style style:name="T42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50" style:family="table-row">
      <style:table-row-properties style:min-row-height="0.217cm"/>
    </style:style>
    <style:style style:name="Cell161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422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51" style:family="table-row">
      <style:table-row-properties style:min-row-height="0.556cm"/>
    </style:style>
    <style:style style:name="Cell16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/>
    <style:style style:name="T4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6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/>
    <style:style style:name="T424_1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6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/>
    <style:style style:name="T4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6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/>
    <style:style style:name="T42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52" style:family="table-row">
      <style:table-row-properties style:min-row-height="0.106cm"/>
    </style:style>
    <style:style style:name="Cell16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/>
    <style:style style:name="T4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6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/>
    <style:style style:name="T42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8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29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30" style:family="paragraph" style:parent-style-name="Normal"/>
    <style:style style:name="T43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6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/>
    <style:style style:name="T43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6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/>
    <style:style style:name="T43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3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33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34" style:family="paragraph" style:parent-style-name="Normal"/>
    <style:style style:name="T43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35" style:family="paragraph" style:parent-style-name="Normal">
      <style:text-properties fo:font-size="6pt" style:font-size-asian="6pt" style:font-name-complex="Arial" style:font-size-complex="6pt"/>
    </style:style>
    <style:style style:name="P436" style:family="paragraph" style:parent-style-name="Normal">
      <style:paragraph-properties fo:text-align="justify"/>
    </style:style>
    <style:style style:name="T436_1" style:family="text">
      <style:text-properties fo:font-size="10pt" style:font-size-asian="10pt" style:font-name-complex="Arial" style:font-size-complex="10pt" fo:font-weight="bold" style:font-weight-asian="bold"/>
    </style:style>
    <style:style style:name="T436_2" style:family="text">
      <style:text-properties fo:font-size="10pt" style:font-size-asian="10pt" style:font-name-complex="Arial" style:font-size-complex="10pt" fo:font-weight="bold" style:font-weight-asian="bold"/>
    </style:style>
    <style:style style:name="T436_3" style:family="text">
      <style:text-properties fo:font-size="10pt" style:font-size-asian="10pt" style:font-name-complex="Arial" style:font-size-complex="10pt" fo:font-weight="bold" style:font-weight-asian="bold"/>
    </style:style>
    <style:style style:name="P437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438" style:family="paragraph" style:parent-style-name="Normal">
      <style:paragraph-properties fo:text-align="justify"/>
    </style:style>
    <style:style style:name="T438_1" style:family="text">
      <style:text-properties fo:font-size="10pt" style:font-size-asian="10pt" style:font-name-complex="Arial" style:font-size-complex="10pt"/>
    </style:style>
    <style:style style:name="T438_2" style:family="text">
      <style:text-properties fo:font-size="10pt" style:font-size-asian="10pt" style:font-name-complex="Arial" style:font-size-complex="10pt" fo:font-weight="bold" style:font-weight-asian="bold"/>
    </style:style>
    <style:style style:name="T438_3" style:family="text">
      <style:text-properties fo:font-size="10pt" style:font-size-asian="10pt" style:font-name-complex="Arial" style:font-size-complex="10pt"/>
    </style:style>
    <style:style style:name="T438_4" style:family="text">
      <style:text-properties fo:font-size="10pt" style:font-size-asian="10pt" style:font-name-complex="Arial" style:font-size-complex="10pt"/>
    </style:style>
    <style:style style:name="T438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38_6" style:family="text">
      <style:text-properties fo:font-size="10pt" style:font-size-asian="10pt" style:font-name-complex="Arial" style:font-size-complex="10pt" fo:font-weight="bold" style:font-weight-asian="bold"/>
    </style:style>
    <style:style style:name="T438_7" style:family="text">
      <style:text-properties fo:font-size="10pt" style:font-size-asian="10pt" style:font-name-complex="Arial" style:font-size-complex="10pt"/>
    </style:style>
    <style:style style:name="T438_8" style:family="text">
      <style:text-properties fo:font-size="10pt" style:font-size-asian="10pt" style:font-name-complex="Arial" style:font-size-complex="10pt"/>
    </style:style>
    <style:style style:name="T438_9" style:family="text">
      <style:text-properties fo:font-size="10pt" style:font-size-asian="10pt" style:font-name-complex="Arial" style:font-size-complex="10pt"/>
    </style:style>
    <style:style style:name="T438_10" style:family="text">
      <style:text-properties fo:font-size="10pt" style:font-size-asian="10pt" style:font-name-complex="Arial" style:font-size-complex="10pt"/>
    </style:style>
    <style:style style:name="T438_11" style:family="text">
      <style:text-properties fo:font-size="10pt" style:font-size-asian="10pt" style:font-name-complex="Arial" style:font-size-complex="10pt"/>
    </style:style>
    <style:style style:name="P439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440" style:family="paragraph" style:parent-style-name="Normal">
      <style:paragraph-properties fo:text-align="justify"/>
    </style:style>
    <style:style style:name="T440_1" style:family="text">
      <style:text-properties fo:font-size="10pt" style:font-size-asian="10pt" style:font-name-complex="Arial" style:font-size-complex="10pt"/>
    </style:style>
    <style:style style:name="T440_2" style:family="text">
      <style:text-properties fo:font-size="10pt" style:font-size-asian="10pt" style:font-name-complex="Arial" style:font-size-complex="10pt"/>
    </style:style>
    <style:style style:name="T440_3" style:family="text">
      <style:text-properties fo:font-size="10pt" style:font-size-asian="10pt" style:font-name-complex="Arial" style:font-size-complex="10pt"/>
    </style:style>
    <style:style style:name="T440_4" style:family="text">
      <style:text-properties fo:font-size="10pt" style:font-size-asian="10pt" style:font-name-complex="Arial" style:font-size-complex="10pt"/>
    </style:style>
    <style:style style:name="T440_5" style:family="text">
      <style:text-properties fo:font-size="10pt" style:font-size-asian="10pt" style:font-name-complex="Arial" style:font-size-complex="10pt"/>
    </style:style>
    <style:style style:name="T440_6" style:family="text">
      <style:text-properties fo:font-size="10pt" style:font-size-asian="10pt" style:font-name-complex="Arial" style:font-size-complex="10pt"/>
    </style:style>
    <style:style style:name="T440_7" style:family="text">
      <style:text-properties fo:font-size="10pt" style:font-size-asian="10pt" style:font-name-complex="Arial" style:font-size-complex="10pt"/>
    </style:style>
    <style:style style:name="T440_8" style:family="text">
      <style:text-properties fo:font-size="10pt" style:font-size-asian="10pt" style:font-name-complex="Arial" style:font-size-complex="10pt"/>
    </style:style>
    <style:style style:name="T440_9" style:family="text">
      <style:text-properties fo:font-size="10pt" style:font-size-asian="10pt" style:font-name-complex="Arial" style:font-size-complex="10pt"/>
    </style:style>
    <style:style style:name="T440_10" style:family="text">
      <style:text-properties fo:font-size="10pt" style:font-size-asian="10pt" style:font-name-complex="Arial" style:font-size-complex="10pt"/>
    </style:style>
    <style:style style:name="P441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442" style:family="paragraph" style:parent-style-name="List_20_Paragraph">
      <style:paragraph-properties fo:text-align="justify"/>
    </style:style>
    <style:style style:name="T442_1" style:family="text"/>
    <style:style style:name="T442_2" style:family="text" style:parent-style-name="Internet_20_link">
      <style:text-properties fo:font-size="10pt" style:font-size-asian="10pt" style:font-name-complex="Arial" style:font-size-complex="10pt"/>
    </style:style>
    <style:style style:name="P443" style:family="paragraph" style:parent-style-name="List_20_Paragraph">
      <style:paragraph-properties fo:text-align="justify"/>
    </style:style>
    <style:style style:name="T443_1" style:family="text"/>
    <style:style style:name="T443_2" style:family="text" style:parent-style-name="Internet_20_link">
      <style:text-properties fo:font-size="10pt" style:font-size-asian="10pt" style:font-name-complex="Arial" style:font-size-complex="10pt"/>
    </style:style>
    <style:style style:name="T443_3" style:family="text">
      <style:text-properties fo:font-size="10pt" style:font-size-asian="10pt" style:font-name-complex="Arial" style:font-size-complex="10pt"/>
    </style:style>
    <style:style style:name="P444" style:family="paragraph" style:parent-style-name="List_20_Paragraph">
      <style:paragraph-properties fo:text-align="justify"/>
    </style:style>
    <style:style style:name="T444_1" style:family="text"/>
    <style:style style:name="T444_2" style:family="text" style:parent-style-name="Internet_20_link">
      <style:text-properties fo:font-size="10pt" style:font-size-asian="10pt" style:font-name-complex="Arial" style:font-size-complex="10pt"/>
    </style:style>
    <style:style style:name="T444_3" style:family="text">
      <style:text-properties fo:font-size="10pt" style:font-size-asian="10pt" style:font-name-complex="Arial" style:font-size-complex="10pt"/>
    </style:style>
    <style:style style:name="T444_4" style:family="text">
      <style:text-properties fo:font-size="10pt" style:font-size-asian="10pt" style:font-name-complex="Arial" style:font-size-complex="10pt"/>
    </style:style>
    <style:style style:name="T444_5" style:family="text"/>
    <style:style style:name="T444_6" style:family="text" style:parent-style-name="Internet_20_link">
      <style:text-properties fo:font-size="10pt" style:font-size-asian="10pt" style:font-name-complex="Arial" style:font-size-complex="10pt"/>
    </style:style>
    <style:style style:name="T444_7" style:family="text">
      <style:text-properties fo:font-size="10pt" style:font-size-asian="10pt" style:font-name-complex="Arial" style:font-size-complex="10pt"/>
    </style:style>
    <style:style style:name="P445" style:family="paragraph" style:parent-style-name="Normal">
      <style:paragraph-properties fo:text-align="justify"/>
      <style:text-properties fo:font-size="6pt" style:font-size-asian="6pt" style:font-name-complex="Arial" style:font-size-complex="6pt"/>
    </style:style>
    <style:style style:name="P446" style:family="paragraph" style:parent-style-name="Normal">
      <style:paragraph-properties fo:text-align="justify"/>
    </style:style>
    <style:style style:name="T446_1" style:family="text">
      <style:text-properties fo:font-size="10pt" style:font-size-asian="10pt" style:font-name-complex="Arial" style:font-size-complex="10pt"/>
    </style:style>
    <style:style style:name="T446_2" style:family="text">
      <style:text-properties fo:font-size="10pt" style:font-size-asian="10pt" style:font-name-complex="Arial" style:font-size-complex="10pt"/>
    </style:style>
    <style:style style:name="T446_3" style:family="text">
      <style:text-properties fo:font-size="10pt" style:font-size-asian="10pt" style:font-name-complex="Arial" style:font-size-complex="10pt"/>
    </style:style>
    <style:style style:name="P447" style:family="paragraph" style:parent-style-name="Normal">
      <style:paragraph-properties fo:text-align="justify"/>
      <style:text-properties fo:font-size="6pt" style:font-size-asian="6pt" style:font-name-complex="Arial" style:font-size-complex="6pt" style:font-weight-complex="bold"/>
    </style:style>
    <style:style style:name="P448" style:family="paragraph" style:parent-style-name="Normal">
      <style:paragraph-properties fo:text-align="justify"/>
    </style:style>
    <style:style style:name="T44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4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48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48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48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48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48_7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49" style:family="paragraph" style:parent-style-name="Normal">
      <style:paragraph-properties fo:text-align="justify"/>
      <style:text-properties fo:font-size="6pt" style:font-size-asian="6pt" style:font-name-complex="Arial" style:font-size-complex="6pt" fo:font-weight="bold" style:font-weight-asian="bold" style:font-weight-complex="bold"/>
    </style:style>
    <style:style style:name="P450" style:family="paragraph" style:parent-style-name="Normal">
      <style:paragraph-properties fo:text-align="justify"/>
    </style:style>
    <style:style style:name="T450_1" style:family="text">
      <style:text-properties fo:font-size="10pt" style:font-size-asian="10pt" style:font-name-complex="Arial" style:font-size-complex="10pt"/>
    </style:style>
    <style:style style:name="T450_2" style:family="text">
      <style:text-properties fo:font-size="10pt" style:font-size-asian="10pt" style:font-name-complex="Arial" style:font-size-complex="10pt"/>
    </style:style>
    <style:style style:name="T450_3" style:family="text">
      <style:text-properties fo:font-size="10pt" style:font-size-asian="10pt" style:font-name-complex="Arial" style:font-size-complex="10pt"/>
    </style:style>
    <style:style style:name="T450_4" style:family="text">
      <style:text-properties fo:font-size="10pt" style:font-size-asian="10pt" style:font-name-complex="Arial" style:font-size-complex="10pt"/>
    </style:style>
    <style:style style:name="T450_5" style:family="text">
      <style:text-properties fo:font-size="10pt" style:font-size-asian="10pt" style:font-name-complex="Arial" style:font-size-complex="10pt"/>
    </style:style>
    <style:style style:name="T450_6" style:family="text">
      <style:text-properties fo:font-size="10pt" style:font-size-asian="10pt" style:font-name-complex="Arial" style:font-size-complex="10pt"/>
    </style:style>
    <style:style style:name="T450_7" style:family="text">
      <style:text-properties fo:font-size="10pt" style:font-size-asian="10pt" style:font-name-complex="Arial" style:font-size-complex="10pt"/>
    </style:style>
    <style:style style:name="T450_8" style:family="text">
      <style:text-properties fo:font-size="10pt" style:font-size-asian="10pt" style:font-name-complex="Arial" style:font-size-complex="10pt"/>
    </style:style>
    <style:style style:name="T450_9" style:family="text">
      <style:text-properties fo:font-size="10pt" style:font-size-asian="10pt" style:font-name-complex="Arial" style:font-size-complex="10pt"/>
    </style:style>
    <style:style style:name="T450_10" style:family="text">
      <style:text-properties fo:font-size="10pt" style:font-size-asian="10pt" style:font-name-complex="Arial" style:font-size-complex="10pt"/>
    </style:style>
    <style:style style:name="T450_11" style:family="text">
      <style:text-properties fo:font-size="10pt" style:font-size-asian="10pt" style:font-name-complex="Arial" style:font-size-complex="10pt"/>
    </style:style>
    <style:style style:name="T450_12" style:family="text">
      <style:text-properties fo:font-size="10pt" style:font-size-asian="10pt" style:font-name-complex="Arial" style:font-size-complex="10pt"/>
    </style:style>
    <style:style style:name="T450_13" style:family="text">
      <style:text-properties fo:font-size="10pt" style:font-size-asian="10pt" style:font-name-complex="Arial" style:font-size-complex="10pt"/>
    </style:style>
    <style:style style:name="T450_14" style:family="text">
      <style:text-properties fo:font-size="10pt" style:font-size-asian="10pt" style:font-name-complex="Arial" style:font-size-complex="10pt"/>
    </style:style>
    <style:style style:name="T450_15" style:family="text">
      <style:text-properties fo:font-size="10pt" style:font-size-asian="10pt" style:font-name-complex="Arial" style:font-size-complex="10pt"/>
    </style:style>
    <style:style style:name="T450_16" style:family="text">
      <style:text-properties fo:font-size="10pt" style:font-size-asian="10pt" style:font-name-complex="Arial" style:font-size-complex="10pt"/>
    </style:style>
    <style:style style:name="T450_17" style:family="text">
      <style:text-properties fo:font-size="10pt" style:font-size-asian="10pt" style:font-name-complex="Arial" style:font-size-complex="10pt"/>
    </style:style>
    <style:style style:name="T450_18" style:family="text">
      <style:text-properties fo:font-size="10pt" style:font-size-asian="10pt" style:font-name-complex="Arial" style:font-size-complex="10pt"/>
    </style:style>
    <style:style style:name="T450_19" style:family="text">
      <style:text-properties fo:font-size="10pt" style:font-size-asian="10pt" style:font-name-complex="Arial" style:font-size-complex="10pt"/>
    </style:style>
    <style:style style:name="T450_20" style:family="text">
      <style:text-properties fo:font-size="10pt" style:font-size-asian="10pt" style:font-name-complex="Arial" style:font-size-complex="10pt"/>
    </style:style>
    <style:style style:name="T450_21" style:family="text">
      <style:text-properties fo:font-size="10pt" style:font-size-asian="10pt" style:font-name-complex="Arial" style:font-size-complex="10pt"/>
    </style:style>
    <style:style style:name="T450_22" style:family="text">
      <style:text-properties fo:font-size="10pt" style:font-size-asian="10pt" style:font-name-complex="Arial" style:font-size-complex="10pt"/>
    </style:style>
    <style:style style:name="T450_23" style:family="text">
      <style:text-properties fo:font-size="10pt" style:font-size-asian="10pt" style:font-name-complex="Arial" style:font-size-complex="10pt"/>
    </style:style>
    <style:style style:name="T450_24" style:family="text">
      <style:text-properties fo:font-size="10pt" style:font-size-asian="10pt" style:font-name-complex="Arial" style:font-size-complex="10pt"/>
    </style:style>
    <style:style style:name="T450_25" style:family="text">
      <style:text-properties fo:font-size="10pt" style:font-size-asian="10pt" style:font-name-complex="Arial" style:font-size-complex="10pt"/>
    </style:style>
    <style:style style:name="T450_26" style:family="text">
      <style:text-properties fo:font-size="10pt" style:font-size-asian="10pt" style:font-name-complex="Arial" style:font-size-complex="10pt"/>
    </style:style>
    <style:style style:name="T450_27" style:family="text">
      <style:text-properties fo:font-size="10pt" style:font-size-asian="10pt" style:font-name-complex="Arial" style:font-size-complex="10pt"/>
    </style:style>
    <style:style style:name="T450_28" style:family="text">
      <style:text-properties fo:font-size="10pt" style:font-size-asian="10pt" style:font-name-complex="Arial" style:font-size-complex="10pt"/>
    </style:style>
    <style:style style:name="T450_29" style:family="text">
      <style:text-properties fo:font-size="10pt" style:font-size-asian="10pt" style:font-name-complex="Arial" style:font-size-complex="10pt"/>
    </style:style>
    <style:style style:name="T450_30" style:family="text">
      <style:text-properties fo:font-size="10pt" style:font-size-asian="10pt" style:font-name-complex="Arial" style:font-size-complex="10pt"/>
    </style:style>
    <style:style style:name="T450_31" style:family="text">
      <style:text-properties fo:font-size="10pt" style:font-size-asian="10pt" style:font-name-complex="Arial" style:font-size-complex="10pt"/>
    </style:style>
    <style:style style:name="T450_32" style:family="text">
      <style:text-properties fo:font-size="10pt" style:font-size-asian="10pt" style:font-name-complex="Arial" style:font-size-complex="10pt"/>
    </style:style>
    <style:style style:name="T450_33" style:family="text">
      <style:text-properties fo:font-size="10pt" style:font-size-asian="10pt" style:font-name-complex="Arial" style:font-size-complex="10pt"/>
    </style:style>
    <style:style style:name="T450_34" style:family="text">
      <style:text-properties fo:font-size="10pt" style:font-size-asian="10pt" style:font-name-complex="Arial" style:font-size-complex="10pt"/>
    </style:style>
    <style:style style:name="T450_35" style:family="text">
      <style:text-properties fo:font-size="10pt" style:font-size-asian="10pt" style:font-name-complex="Arial" style:font-size-complex="10pt"/>
    </style:style>
    <style:style style:name="P451" style:family="paragraph" style:parent-style-name="Normal">
      <style:paragraph-properties fo:text-align="justify"/>
      <style:text-properties fo:font-size="6pt" style:font-size-asian="6pt" style:font-name-complex="Arial" style:font-size-complex="6pt" style:font-weight-complex="bold"/>
    </style:style>
    <style:style style:name="P452" style:family="paragraph" style:parent-style-name="Normal">
      <style:paragraph-properties fo:text-align="justify"/>
    </style:style>
    <style:style style:name="T452_1" style:family="text">
      <style:text-properties fo:font-size="10pt" style:font-size-asian="10pt" style:font-name-complex="Arial" style:font-size-complex="10pt"/>
    </style:style>
    <style:style style:name="T452_2" style:family="text">
      <style:text-properties fo:font-size="10pt" style:font-size-asian="10pt" style:font-name-complex="Arial" style:font-size-complex="10pt"/>
    </style:style>
    <style:style style:name="T452_3" style:family="text">
      <style:text-properties fo:font-size="10pt" style:font-size-asian="10pt" style:font-name-complex="Arial" style:font-size-complex="10pt"/>
    </style:style>
    <style:style style:name="T452_4" style:family="text">
      <style:text-properties fo:font-size="10pt" style:font-size-asian="10pt" style:font-name-complex="Arial" style:font-size-complex="10pt"/>
    </style:style>
    <style:style style:name="T452_5" style:family="text">
      <style:text-properties fo:font-size="10pt" style:font-size-asian="10pt" style:font-name-complex="Arial" style:font-size-complex="10pt"/>
    </style:style>
    <style:style style:name="T452_6" style:family="text">
      <style:text-properties fo:font-size="10pt" style:font-size-asian="10pt" style:font-name-complex="Arial" style:font-size-complex="10pt"/>
    </style:style>
    <style:style style:name="T452_7" style:family="text">
      <style:text-properties fo:font-size="10pt" style:font-size-asian="10pt" style:font-name-complex="Arial" style:font-size-complex="10pt"/>
    </style:style>
    <style:style style:name="T452_8" style:family="text">
      <style:text-properties fo:font-size="10pt" style:font-size-asian="10pt" style:font-name-complex="Arial" style:font-size-complex="10pt"/>
    </style:style>
    <style:style style:name="T452_9" style:family="text">
      <style:text-properties fo:font-size="10pt" style:font-size-asian="10pt" style:font-name-complex="Arial" style:font-size-complex="10pt"/>
    </style:style>
    <style:style style:name="T452_10" style:family="text">
      <style:text-properties fo:font-size="10pt" style:font-size-asian="10pt" style:font-name-complex="Arial" style:font-size-complex="10pt"/>
    </style:style>
    <style:style style:name="P453" style:family="paragraph" style:parent-style-name="Normal">
      <style:paragraph-properties fo:break-before="page"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53_1" style:family="text">
      <style:text-properties fo:font-size="10pt" style:font-size-asian="10pt" style:font-name-complex="Arial" style:font-size-complex="10pt" fo:font-weight="bold" style:font-weight-asian="bold"/>
    </style:style>
    <style:style style:name="P454" style:family="paragraph" style:parent-style-name="paragraph">
      <style:paragraph-properties fo:margin-top="0cm"/>
      <style:text-properties style:font-name="Arial" fo:font-size="10pt" style:font-size-asian="10pt" style:font-name-complex="Arial" style:font-size-complex="10pt"/>
    </style:style>
    <style:style style:name="P455" style:family="paragraph" style:parent-style-name="paragraph">
      <style:paragraph-properties fo:text-align="justify" fo:margin-top="0cm"/>
    </style:style>
    <style:style style:name="T455_1" style:family="text">
      <style:text-properties style:font-name="Arial" fo:font-size="10pt" style:font-name-asian="Arial" style:font-size-asian="10pt" style:font-name-complex="Arial" style:font-size-complex="10pt"/>
    </style:style>
    <style:style style:name="T455_2" style:family="text">
      <style:text-properties style:font-name="Arial" fo:font-size="10pt" style:font-name-asian="Arial" style:font-size-asian="10pt" style:font-name-complex="Arial" style:font-size-complex="10pt"/>
    </style:style>
    <style:style style:name="T455_3" style:family="text">
      <style:text-properties style:font-name="Arial" fo:font-size="10pt" style:font-name-asian="Arial" style:font-size-asian="10pt" style:font-name-complex="Arial" style:font-size-complex="10pt"/>
    </style:style>
    <style:style style:name="T455_4" style:family="text">
      <style:text-properties style:font-name="Arial" fo:font-size="10pt" style:font-name-asian="Arial" style:font-size-asian="10pt" style:font-name-complex="Arial" style:font-size-complex="10pt"/>
    </style:style>
    <style:style style:name="T455_5" style:family="text">
      <style:text-properties style:font-name="Arial" fo:font-size="10pt" style:font-name-asian="Arial" style:font-size-asian="10pt" style:font-name-complex="Arial" style:font-size-complex="10pt"/>
    </style:style>
    <style:style style:name="T455_6" style:family="text">
      <style:text-properties style:font-name="Arial" fo:font-size="10pt" style:font-name-asian="Arial" style:font-size-asian="10pt" style:font-name-complex="Arial" style:font-size-complex="10pt"/>
    </style:style>
    <style:style style:name="T455_7" style:family="text">
      <style:text-properties style:font-name="Arial" fo:font-size="10pt" style:font-name-asian="Arial" style:font-size-asian="10pt" style:font-name-complex="Arial" style:font-size-complex="10pt"/>
    </style:style>
    <style:style style:name="T455_8" style:family="text">
      <style:text-properties style:font-name="Arial" fo:font-size="10pt" style:font-name-asian="Arial" style:font-size-asian="10pt" style:font-name-complex="Arial" style:font-size-complex="10pt"/>
    </style:style>
    <style:style style:name="T455_9" style:family="text">
      <style:text-properties style:font-name="Arial" fo:font-size="10pt" style:font-name-asian="Arial" style:font-size-asian="10pt" style:font-name-complex="Arial" style:font-size-complex="10pt"/>
    </style:style>
    <style:style style:name="T455_10" style:family="text">
      <style:text-properties style:font-name="Arial" fo:font-size="10pt" style:font-name-asian="Arial" style:font-size-asian="10pt" style:font-name-complex="Arial" style:font-size-complex="10pt"/>
    </style:style>
    <style:style style:name="P456" style:family="paragraph" style:parent-style-name="paragraph">
      <style:paragraph-properties fo:text-align="justify" fo:margin-top="0cm"/>
      <style:text-properties style:font-name="Arial" fo:font-size="10pt" style:font-name-asian="Arial" style:font-size-asian="10pt" style:font-name-complex="Arial" style:font-size-complex="10pt"/>
    </style:style>
    <style:style style:name="P457" style:family="paragraph" style:parent-style-name="paragraph">
      <style:paragraph-properties fo:text-align="justify" fo:margin-top="0cm"/>
    </style:style>
    <style:style style:name="T457_1" style:family="text">
      <style:text-properties style:font-name="Arial" fo:font-size="10pt" style:font-name-asian="Arial" style:font-size-asian="10pt" style:font-name-complex="Arial" style:font-size-complex="10pt" style:text-underline-style="solid" style:text-underline-color="font-color"/>
    </style:style>
    <style:style style:name="T457_2" style:family="text">
      <style:text-properties style:font-name="Arial" fo:font-size="10pt" style:font-name-asian="Arial" style:font-size-asian="10pt" style:font-name-complex="Arial" style:font-size-complex="10pt" style:text-underline-style="solid" style:text-underline-color="font-color"/>
    </style:style>
    <style:style style:name="T457_3" style:family="text">
      <style:text-properties style:font-name="Arial" fo:font-size="10pt" style:font-name-asian="Arial" style:font-size-asian="10pt" style:font-name-complex="Arial" style:font-size-complex="10pt" style:text-underline-style="solid" style:text-underline-color="font-color"/>
    </style:style>
    <style:style style:name="T457_4" style:family="text">
      <style:text-properties style:font-name="Arial" fo:font-size="10pt" style:font-name-asian="Arial" style:font-size-asian="10pt" style:font-name-complex="Arial" style:font-size-complex="10pt"/>
    </style:style>
    <style:style style:name="T457_5" style:family="text">
      <style:text-properties style:font-name="Arial" fo:font-size="10pt" style:font-name-asian="Arial" style:font-size-asian="10pt" style:font-name-complex="Arial" style:font-size-complex="10pt"/>
    </style:style>
    <style:style style:name="T457_6" style:family="text">
      <style:text-properties style:font-name="Arial" fo:font-size="10pt" style:font-name-asian="Arial" style:font-size-asian="10pt" style:font-name-complex="Arial" style:font-size-complex="10pt"/>
    </style:style>
    <style:style style:name="T457_7" style:family="text">
      <style:text-properties style:font-name="Arial" fo:font-size="10pt" style:font-name-asian="Arial" style:font-size-asian="10pt" style:font-name-complex="Arial" style:font-size-complex="10pt"/>
    </style:style>
    <style:style style:name="T457_8" style:family="text">
      <style:text-properties style:font-name="Arial" fo:font-size="10pt" style:font-name-asian="Arial" style:font-size-asian="10pt" style:font-name-complex="Arial" style:font-size-complex="10pt"/>
    </style:style>
    <style:style style:name="T457_9" style:family="text">
      <style:text-properties style:font-name="Arial" fo:font-size="10pt" style:font-name-asian="Arial" style:font-size-asian="10pt" style:font-name-complex="Arial" style:font-size-complex="10pt"/>
    </style:style>
    <style:style style:name="T457_10" style:family="text">
      <style:text-properties style:font-name="Arial" fo:font-size="10pt" style:font-name-asian="Arial" style:font-size-asian="10pt" style:font-name-complex="Arial" style:font-size-complex="10pt"/>
    </style:style>
    <style:style style:name="T457_11" style:family="text">
      <style:text-properties style:font-name="Arial" fo:font-size="10pt" style:font-name-asian="Arial" style:font-size-asian="10pt" style:font-name-complex="Arial" style:font-size-complex="10pt"/>
    </style:style>
    <style:style style:name="T457_12" style:family="text">
      <style:text-properties style:font-name="Arial" fo:font-size="10pt" style:font-name-asian="Arial" style:font-size-asian="10pt" style:font-name-complex="Arial" style:font-size-complex="10pt"/>
    </style:style>
    <style:style style:name="T457_13" style:family="text">
      <style:text-properties style:font-name="Arial" fo:font-size="10pt" style:font-name-asian="Arial" style:font-size-asian="10pt" style:font-name-complex="Arial" style:font-size-complex="10pt"/>
    </style:style>
    <style:style style:name="T457_14" style:family="text">
      <style:text-properties style:font-name="Arial" fo:font-size="10pt" style:font-name-asian="Arial" style:font-size-asian="10pt" style:font-name-complex="Arial" style:font-size-complex="10pt"/>
    </style:style>
    <style:style style:name="T457_15" style:family="text">
      <style:text-properties style:font-name="Arial" fo:font-size="10pt" style:font-name-asian="Arial" style:font-size-asian="10pt" style:font-name-complex="Arial" style:font-size-complex="10pt"/>
    </style:style>
    <style:style style:name="T457_16" style:family="text">
      <style:text-properties style:font-name="Arial" fo:font-size="10pt" style:font-name-asian="Arial" style:font-size-asian="10pt" style:font-name-complex="Arial" style:font-size-complex="10pt"/>
    </style:style>
    <style:style style:name="T457_17" style:family="text">
      <style:text-properties style:font-name="Arial" fo:font-size="10pt" style:font-name-asian="Arial" style:font-size-asian="10pt" style:font-name-complex="Arial" style:font-size-complex="10pt"/>
    </style:style>
    <style:style style:name="T457_18" style:family="text">
      <style:text-properties style:font-name="Arial" fo:font-size="10pt" style:font-name-asian="Arial" style:font-size-asian="10pt" style:font-name-complex="Arial" style:font-size-complex="10pt"/>
    </style:style>
    <style:style style:name="T457_19" style:family="text">
      <style:text-properties style:font-name="Arial" fo:font-size="10pt" style:font-name-asian="Arial" style:font-size-asian="10pt" style:font-name-complex="Arial" style:font-size-complex="10pt"/>
    </style:style>
    <style:style style:name="T457_20" style:family="text">
      <style:text-properties style:font-name="Arial" fo:font-size="10pt" style:font-name-asian="Arial" style:font-size-asian="10pt" style:font-name-complex="Arial" style:font-size-complex="10pt"/>
    </style:style>
    <style:style style:name="T457_21" style:family="text">
      <style:text-properties style:font-name="Arial" fo:font-size="10pt" style:font-name-asian="Arial" style:font-size-asian="10pt" style:font-name-complex="Arial" style:font-size-complex="10pt"/>
    </style:style>
    <style:style style:name="T457_22" style:family="text">
      <style:text-properties style:font-name="Arial" fo:font-size="10pt" style:font-name-asian="Arial" style:font-size-asian="10pt" style:font-name-complex="Arial" style:font-size-complex="10pt"/>
    </style:style>
    <style:style style:name="T457_23" style:family="text">
      <style:text-properties style:font-name="Arial" fo:font-size="10pt" style:font-name-asian="Arial" style:font-size-asian="10pt" style:font-name-complex="Arial" style:font-size-complex="10pt"/>
    </style:style>
    <style:style style:name="T457_24" style:family="text">
      <style:text-properties style:font-name="Arial" fo:font-size="10pt" style:font-name-asian="Arial" style:font-size-asian="10pt" style:font-name-complex="Arial" style:font-size-complex="10pt"/>
    </style:style>
    <style:style style:name="T457_25" style:family="text">
      <style:text-properties style:font-name="Arial" fo:font-size="10pt" style:font-name-asian="Arial" style:font-size-asian="10pt" style:font-name-complex="Arial" style:font-size-complex="10pt"/>
    </style:style>
    <style:style style:name="P458" style:family="paragraph" style:parent-style-name="paragraph">
      <style:paragraph-properties fo:text-align="justify" fo:margin-top="0cm"/>
      <style:text-properties style:font-name="Arial" fo:font-size="10pt" style:font-name-asian="Arial" style:font-size-asian="10pt" style:font-name-complex="Arial" style:font-size-complex="10pt"/>
    </style:style>
    <style:style style:name="P459" style:family="paragraph" style:parent-style-name="paragraph">
      <style:paragraph-properties fo:text-align="justify" fo:margin-top="0cm"/>
    </style:style>
    <style:style style:name="T459_1" style:family="text">
      <style:text-properties style:font-name="Arial" fo:font-size="10pt" style:font-name-asian="Arial" style:font-size-asian="10pt" style:font-name-complex="Arial" style:font-size-complex="10pt"/>
    </style:style>
    <style:style style:name="T459_2" style:family="text">
      <style:text-properties style:font-name="Arial" fo:font-size="10pt" style:font-name-asian="Arial" style:font-size-asian="10pt" style:font-name-complex="Arial" style:font-size-complex="10pt"/>
    </style:style>
    <style:style style:name="T459_3" style:family="text">
      <style:text-properties style:font-name="Arial" fo:font-size="10pt" style:font-name-asian="Arial" style:font-size-asian="10pt" style:font-name-complex="Arial" style:font-size-complex="10pt"/>
    </style:style>
    <style:style style:name="T459_4" style:family="text">
      <style:text-properties style:font-name="Arial" fo:font-size="10pt" style:font-name-asian="Arial" style:font-size-asian="10pt" style:font-name-complex="Arial" style:font-size-complex="10pt"/>
    </style:style>
    <style:style style:name="T459_5" style:family="text">
      <style:text-properties style:font-name="Arial" fo:font-size="10pt" style:font-name-asian="Arial" style:font-size-asian="10pt" style:font-name-complex="Arial" style:font-size-complex="10pt"/>
    </style:style>
    <style:style style:name="T459_6" style:family="text">
      <style:text-properties style:font-name="Arial" fo:font-size="10pt" style:font-name-asian="Arial" style:font-size-asian="10pt" style:font-name-complex="Arial" style:font-size-complex="10pt"/>
    </style:style>
    <style:style style:name="T459_7" style:family="text">
      <style:text-properties style:font-name="Arial" fo:font-size="10pt" style:font-name-asian="Arial" style:font-size-asian="10pt" style:font-name-complex="Arial" style:font-size-complex="10pt"/>
    </style:style>
    <style:style style:name="T459_8" style:family="text">
      <style:text-properties style:font-name="Arial" fo:font-size="10pt" style:font-name-asian="Arial" style:font-size-asian="10pt" style:font-name-complex="Arial" style:font-size-complex="10pt"/>
    </style:style>
    <style:style style:name="T459_9" style:family="text">
      <style:text-properties style:font-name="Arial" fo:font-size="10pt" style:font-name-asian="Arial" style:font-size-asian="10pt" style:font-name-complex="Arial" style:font-size-complex="10pt"/>
    </style:style>
    <style:style style:name="T459_10" style:family="text">
      <style:text-properties style:font-name="Arial" fo:font-size="10pt" style:font-name-asian="Arial" style:font-size-asian="10pt" style:font-name-complex="Arial" style:font-size-complex="10pt"/>
    </style:style>
    <style:style style:name="T459_11" style:family="text">
      <style:text-properties style:font-name="Arial" fo:font-size="10pt" style:font-name-asian="Arial" style:font-size-asian="10pt" style:font-name-complex="Arial" style:font-size-complex="10pt"/>
    </style:style>
    <style:style style:name="T459_12" style:family="text">
      <style:text-properties style:font-name="Arial" fo:font-size="10pt" style:font-name-asian="Arial" style:font-size-asian="10pt" style:font-name-complex="Arial" style:font-size-complex="10pt"/>
    </style:style>
    <style:style style:name="T459_13" style:family="text">
      <style:text-properties style:font-name="Arial" fo:font-size="10pt" style:font-name-asian="Arial" style:font-size-asian="10pt" style:font-name-complex="Arial" style:font-size-complex="10pt"/>
    </style:style>
    <style:style style:name="T459_14" style:family="text">
      <style:text-properties style:font-name="Arial" fo:font-size="10pt" style:font-name-asian="Arial" style:font-size-asian="10pt" style:font-name-complex="Arial" style:font-size-complex="10pt"/>
    </style:style>
    <style:style style:name="T459_15" style:family="text">
      <style:text-properties style:font-name="Arial" fo:font-size="10pt" style:font-name-asian="Arial" style:font-size-asian="10pt" style:font-name-complex="Arial" style:font-size-complex="10pt"/>
    </style:style>
    <style:style style:name="T459_16" style:family="text">
      <style:text-properties style:font-name="Arial" fo:font-size="10pt" style:font-name-asian="Arial" style:font-size-asian="10pt" style:font-name-complex="Arial" style:font-size-complex="10pt"/>
    </style:style>
    <style:style style:name="T459_17" style:family="text">
      <style:text-properties style:font-name="Arial" fo:font-size="10pt" style:font-name-asian="Arial" style:font-size-asian="10pt" style:font-name-complex="Arial" style:font-size-complex="10pt"/>
    </style:style>
    <style:style style:name="T459_18" style:family="text">
      <style:text-properties style:font-name="Arial" fo:font-size="10pt" style:font-name-asian="Arial" style:font-size-asian="10pt" style:font-name-complex="Arial" style:font-size-complex="10pt"/>
    </style:style>
    <style:style style:name="T459_19" style:family="text">
      <style:text-properties style:font-name="Arial" fo:font-size="10pt" style:font-name-asian="Arial" style:font-size-asian="10pt" style:font-name-complex="Arial" style:font-size-complex="10pt"/>
    </style:style>
    <style:style style:name="T459_20" style:family="text">
      <style:text-properties style:font-name="Arial" fo:font-size="10pt" style:font-name-asian="Arial" style:font-size-asian="10pt" style:font-name-complex="Arial" style:font-size-complex="10pt"/>
    </style:style>
    <style:style style:name="T459_21" style:family="text">
      <style:text-properties style:font-name="Arial" fo:font-size="10pt" style:font-name-asian="Arial" style:font-size-asian="10pt" style:font-name-complex="Arial" style:font-size-complex="10pt"/>
    </style:style>
    <style:style style:name="T459_22" style:family="text">
      <style:text-properties style:font-name="Arial" fo:font-size="10pt" style:font-name-asian="Arial" style:font-size-asian="10pt" style:font-name-complex="Arial" style:font-size-complex="10pt"/>
    </style:style>
    <style:style style:name="T459_23" style:family="text">
      <style:text-properties style:font-name="Arial" fo:font-size="10pt" style:font-name-asian="Arial" style:font-size-asian="10pt" style:font-name-complex="Arial" style:font-size-complex="10pt"/>
    </style:style>
    <style:style style:name="T459_24" style:family="text">
      <style:text-properties style:font-name="Arial" fo:font-size="10pt" style:font-name-asian="Arial" style:font-size-asian="10pt" style:font-name-complex="Arial" style:font-size-complex="10pt"/>
    </style:style>
    <style:style style:name="T459_25" style:family="text">
      <style:text-properties style:font-name="Arial" fo:font-size="10pt" style:font-name-asian="Arial" style:font-size-asian="10pt" style:font-name-complex="Arial" style:font-size-complex="10pt"/>
    </style:style>
    <style:style style:name="T459_26" style:family="text">
      <style:text-properties style:font-name="Arial" fo:font-size="10pt" style:font-name-asian="Arial" style:font-size-asian="10pt" style:font-name-complex="Arial" style:font-size-complex="10pt"/>
    </style:style>
    <style:style style:name="T459_27" style:family="text">
      <style:text-properties style:font-name="Arial" fo:font-size="10pt" style:font-name-asian="Arial" style:font-size-asian="10pt" style:font-name-complex="Arial" style:font-size-complex="10pt"/>
    </style:style>
    <style:style style:name="T459_28" style:family="text">
      <style:text-properties style:font-name="Arial" fo:font-size="10pt" style:font-name-asian="Arial" style:font-size-asian="10pt" style:font-name-complex="Arial" style:font-size-complex="10pt"/>
    </style:style>
    <style:style style:name="T459_29" style:family="text">
      <style:text-properties style:font-name="Arial" fo:font-size="10pt" style:font-name-asian="Arial" style:font-size-asian="10pt" style:font-name-complex="Arial" style:font-size-complex="10pt"/>
    </style:style>
    <style:style style:name="T459_30" style:family="text">
      <style:text-properties style:font-name="Arial" fo:font-size="10pt" style:font-name-asian="Arial" style:font-size-asian="10pt" style:font-name-complex="Arial" style:font-size-complex="10pt"/>
    </style:style>
    <style:style style:name="P460" style:family="paragraph" style:parent-style-name="paragraph">
      <style:paragraph-properties fo:text-align="justify" fo:margin-top="0cm"/>
      <style:text-properties style:font-name="Arial" fo:font-size="10pt" style:font-name-asian="Arial" style:font-size-asian="10pt" style:font-name-complex="Arial" style:font-size-complex="10pt"/>
    </style:style>
    <style:style style:name="P461" style:family="paragraph" style:parent-style-name="paragraph">
      <style:paragraph-properties fo:text-align="justify" fo:margin-top="0cm"/>
    </style:style>
    <style:style style:name="T461_1" style:family="text">
      <style:text-properties style:font-name="Arial" fo:font-size="10pt" style:font-name-asian="Arial" style:font-size-asian="10pt" style:font-name-complex="Arial" style:font-size-complex="10pt" style:text-underline-style="solid" style:text-underline-color="font-color"/>
    </style:style>
    <style:style style:name="T461_2" style:family="text">
      <style:text-properties style:font-name="Arial" fo:font-size="10pt" style:font-name-asian="Arial" style:font-size-asian="10pt" style:font-name-complex="Arial" style:font-size-complex="10pt"/>
    </style:style>
    <style:style style:name="T461_3" style:family="text">
      <style:text-properties style:font-name="Arial" fo:font-size="10pt" style:font-name-asian="Arial" style:font-size-asian="10pt" style:font-name-complex="Arial" style:font-size-complex="10pt"/>
    </style:style>
    <style:style style:name="T461_4" style:family="text">
      <style:text-properties style:font-name="Arial" fo:font-size="10pt" style:font-name-asian="Arial" style:font-size-asian="10pt" style:font-name-complex="Arial" style:font-size-complex="10pt"/>
    </style:style>
    <style:style style:name="T461_5" style:family="text">
      <style:text-properties style:font-name="Arial" fo:font-size="10pt" style:font-name-asian="Arial" style:font-size-asian="10pt" style:font-name-complex="Arial" style:font-size-complex="10pt"/>
    </style:style>
    <style:style style:name="T461_6" style:family="text">
      <style:text-properties style:font-name="Arial" fo:font-size="10pt" style:font-name-asian="Arial" style:font-size-asian="10pt" style:font-name-complex="Arial" style:font-size-complex="10pt"/>
    </style:style>
    <style:style style:name="T461_7" style:family="text">
      <style:text-properties style:font-name="Arial" fo:font-size="10pt" style:font-name-asian="Arial" style:font-size-asian="10pt" style:font-name-complex="Arial" style:font-size-complex="10pt"/>
    </style:style>
    <style:style style:name="T461_8" style:family="text">
      <style:text-properties style:font-name="Arial" fo:font-size="10pt" style:font-name-asian="Arial" style:font-size-asian="10pt" style:font-name-complex="Arial" style:font-size-complex="10pt"/>
    </style:style>
    <style:style style:name="T461_9" style:family="text">
      <style:text-properties style:font-name="Arial" fo:font-size="10pt" style:font-name-asian="Arial" style:font-size-asian="10pt" style:font-name-complex="Arial" style:font-size-complex="10pt"/>
    </style:style>
    <style:style style:name="T461_10" style:family="text">
      <style:text-properties style:font-name="Arial" fo:font-size="10pt" style:font-name-asian="Arial" style:font-size-asian="10pt" style:font-name-complex="Arial" style:font-size-complex="10pt"/>
    </style:style>
    <style:style style:name="T461_11" style:family="text">
      <style:text-properties style:font-name="Arial" fo:font-size="10pt" style:font-name-asian="Arial" style:font-size-asian="10pt" style:font-name-complex="Arial" style:font-size-complex="10pt"/>
    </style:style>
    <style:style style:name="T461_12" style:family="text">
      <style:text-properties style:font-name="Arial" fo:font-size="10pt" style:font-name-asian="Arial" style:font-size-asian="10pt" style:font-name-complex="Arial" style:font-size-complex="10pt"/>
    </style:style>
    <style:style style:name="T461_13" style:family="text">
      <style:text-properties style:font-name="Arial" fo:font-size="10pt" style:font-name-asian="Arial" style:font-size-asian="10pt" style:font-name-complex="Arial" style:font-size-complex="10pt"/>
    </style:style>
    <style:style style:name="T461_14" style:family="text">
      <style:text-properties style:font-name="Arial" fo:font-size="10pt" style:font-name-asian="Arial" style:font-size-asian="10pt" style:font-name-complex="Arial" style:font-size-complex="10pt"/>
    </style:style>
    <style:style style:name="T461_15" style:family="text">
      <style:text-properties style:font-name="Arial" fo:font-size="10pt" style:font-name-asian="Arial" style:font-size-asian="10pt" style:font-name-complex="Arial" style:font-size-complex="10pt"/>
    </style:style>
    <style:style style:name="T461_16" style:family="text">
      <style:text-properties style:font-name="Arial" fo:font-size="10pt" style:font-name-asian="Arial" style:font-size-asian="10pt" style:font-name-complex="Arial" style:font-size-complex="10pt"/>
    </style:style>
    <style:style style:name="T461_17" style:family="text">
      <style:text-properties style:font-name="Arial" fo:font-size="10pt" style:font-name-asian="Arial" style:font-size-asian="10pt" style:font-name-complex="Arial" style:font-size-complex="10pt"/>
    </style:style>
    <style:style style:name="T461_18" style:family="text">
      <style:text-properties style:font-name="Arial" fo:font-size="10pt" style:font-name-asian="Arial" style:font-size-asian="10pt" style:font-name-complex="Arial" style:font-size-complex="10pt"/>
    </style:style>
    <style:style style:name="T461_19" style:family="text">
      <style:text-properties style:font-name="Arial" fo:font-size="10pt" style:font-name-asian="Arial" style:font-size-asian="10pt" style:font-name-complex="Arial" style:font-size-complex="10pt"/>
    </style:style>
    <style:style style:name="T461_20" style:family="text">
      <style:text-properties style:font-name="Arial" fo:font-size="10pt" style:font-name-asian="Arial" style:font-size-asian="10pt" style:font-name-complex="Arial" style:font-size-complex="10pt"/>
    </style:style>
    <style:style style:name="T461_21" style:family="text">
      <style:text-properties style:font-name="Arial" fo:font-size="10pt" style:font-name-asian="Arial" style:font-size-asian="10pt" style:font-name-complex="Arial" style:font-size-complex="10pt"/>
    </style:style>
    <style:style style:name="T461_22" style:family="text">
      <style:text-properties style:font-name="Arial" fo:font-size="10pt" style:font-name-asian="Arial" style:font-size-asian="10pt" style:font-name-complex="Arial" style:font-size-complex="10pt"/>
    </style:style>
    <style:style style:name="T461_23" style:family="text">
      <style:text-properties style:font-name="Arial" fo:font-size="10pt" style:font-name-asian="Arial" style:font-size-asian="10pt" style:font-name-complex="Arial" style:font-size-complex="10pt"/>
    </style:style>
    <style:style style:name="T461_24" style:family="text">
      <style:text-properties style:font-name="Arial" fo:font-size="10pt" style:font-name-asian="Arial" style:font-size-asian="10pt" style:font-name-complex="Arial" style:font-size-complex="10pt"/>
    </style:style>
    <style:style style:name="T461_25" style:family="text">
      <style:text-properties style:font-name="Arial" fo:font-size="10pt" style:font-name-asian="Arial" style:font-size-asian="10pt" style:font-name-complex="Arial" style:font-size-complex="10pt"/>
    </style:style>
    <style:style style:name="T461_26" style:family="text">
      <style:text-properties style:font-name="Arial" fo:font-size="10pt" style:font-name-asian="Arial" style:font-size-asian="10pt" style:font-name-complex="Arial" style:font-size-complex="10pt"/>
    </style:style>
    <style:style style:name="P462" style:family="paragraph" style:parent-style-name="paragraph">
      <style:paragraph-properties fo:text-align="justify" fo:margin-top="0cm"/>
      <style:text-properties style:font-name="Arial" fo:font-size="10pt" style:font-name-asian="Arial" style:font-size-asian="10pt" style:font-name-complex="Arial" style:font-size-complex="10pt"/>
    </style:style>
    <style:style style:name="P463" style:family="paragraph" style:parent-style-name="paragraph">
      <style:paragraph-properties fo:text-align="justify" fo:margin-top="0cm"/>
    </style:style>
    <style:style style:name="T463_1" style:family="text">
      <style:text-properties style:font-name="Arial" fo:font-size="10pt" style:font-name-asian="Arial" style:font-size-asian="10pt" style:font-name-complex="Arial" style:font-size-complex="10pt" style:text-underline-style="solid" style:text-underline-color="font-color"/>
    </style:style>
    <style:style style:name="T463_2" style:family="text">
      <style:text-properties style:font-name="Arial" fo:font-size="10pt" style:font-name-asian="Arial" style:font-size-asian="10pt" style:font-name-complex="Arial" style:font-size-complex="10pt" style:text-underline-style="solid" style:text-underline-color="font-color"/>
    </style:style>
    <style:style style:name="T463_3" style:family="text">
      <style:text-properties style:font-name="Arial" fo:font-size="10pt" style:font-name-asian="Arial" style:font-size-asian="10pt" style:font-name-complex="Arial" style:font-size-complex="10pt"/>
    </style:style>
    <style:style style:name="T463_4" style:family="text">
      <style:text-properties style:font-name="Arial" fo:font-size="10pt" style:font-name-asian="Arial" style:font-size-asian="10pt" style:font-name-complex="Arial" style:font-size-complex="10pt"/>
    </style:style>
    <style:style style:name="T463_5" style:family="text">
      <style:text-properties style:font-name="Arial" fo:font-size="10pt" style:font-name-asian="Arial" style:font-size-asian="10pt" style:font-name-complex="Arial" style:font-size-complex="10pt"/>
    </style:style>
    <style:style style:name="T463_6" style:family="text">
      <style:text-properties style:font-name="Arial" fo:font-size="10pt" style:font-name-asian="Arial" style:font-size-asian="10pt" style:font-name-complex="Arial" style:font-size-complex="10pt"/>
    </style:style>
    <style:style style:name="T463_7" style:family="text">
      <style:text-properties style:font-name="Arial" fo:font-size="10pt" style:font-name-asian="Arial" style:font-size-asian="10pt" style:font-name-complex="Arial" style:font-size-complex="10pt"/>
    </style:style>
    <style:style style:name="T463_8" style:family="text">
      <style:text-properties style:font-name="Arial" fo:font-size="10pt" style:font-name-asian="Arial" style:font-size-asian="10pt" style:font-name-complex="Arial" style:font-size-complex="10pt"/>
    </style:style>
    <style:style style:name="T463_9" style:family="text">
      <style:text-properties style:font-name="Arial" fo:font-size="10pt" style:font-name-asian="Arial" style:font-size-asian="10pt" style:font-name-complex="Arial" style:font-size-complex="10pt"/>
    </style:style>
    <style:style style:name="T463_10" style:family="text">
      <style:text-properties style:font-name="Arial" fo:font-size="10pt" style:font-name-asian="Arial" style:font-size-asian="10pt" style:font-name-complex="Arial" style:font-size-complex="10pt"/>
    </style:style>
    <style:style style:name="T463_11" style:family="text">
      <style:text-properties style:font-name="Arial" fo:font-size="10pt" style:font-name-asian="Arial" style:font-size-asian="10pt" style:font-name-complex="Arial" style:font-size-complex="10pt"/>
    </style:style>
    <style:style style:name="T463_12" style:family="text">
      <style:text-properties style:font-name="Arial" fo:font-size="10pt" style:font-name-asian="Arial" style:font-size-asian="10pt" style:font-name-complex="Arial" style:font-size-complex="10pt"/>
    </style:style>
    <style:style style:name="T463_13" style:family="text">
      <style:text-properties style:font-name="Arial" fo:font-size="10pt" style:font-name-asian="Arial" style:font-size-asian="10pt" style:font-name-complex="Arial" style:font-size-complex="10pt"/>
    </style:style>
    <style:style style:name="P464" style:family="paragraph" style:parent-style-name="paragraph">
      <style:paragraph-properties fo:text-align="justify" fo:margin-top="0cm"/>
      <style:text-properties style:font-name="Arial" fo:font-size="10pt" style:font-name-asian="Arial" style:font-size-asian="10pt" style:font-name-complex="Arial" style:font-size-complex="10pt"/>
    </style:style>
    <style:style style:name="P465" style:family="paragraph" style:parent-style-name="paragraph">
      <style:paragraph-properties fo:text-align="justify" fo:margin-top="0cm" fo:margin-bottom="0cm"/>
    </style:style>
    <style:style style:name="T465_1" style:family="text">
      <style:text-properties style:font-name="Arial" fo:font-size="10pt" style:font-name-asian="Arial" style:font-size-asian="10pt" style:font-name-complex="Arial" style:font-size-complex="10pt" style:text-underline-style="solid" style:text-underline-color="font-color"/>
    </style:style>
    <style:style style:name="T465_2" style:family="text">
      <style:text-properties style:font-name="Arial" fo:font-size="10pt" style:font-name-asian="Arial" style:font-size-asian="10pt" style:font-name-complex="Arial" style:font-size-complex="10pt"/>
    </style:style>
    <style:style style:name="T465_3" style:family="text">
      <style:text-properties style:font-name="Arial" fo:font-size="10pt" style:font-name-asian="Arial" style:font-size-asian="10pt" style:font-name-complex="Arial" style:font-size-complex="10pt"/>
    </style:style>
    <style:style style:name="T465_4" style:family="text">
      <style:text-properties style:font-name="Arial" fo:font-size="10pt" style:font-name-asian="Arial" style:font-size-asian="10pt" style:font-name-complex="Arial" style:font-size-complex="10pt"/>
    </style:style>
    <style:style style:name="T465_5" style:family="text">
      <style:text-properties style:font-name="Arial" fo:font-size="10pt" style:font-name-asian="Arial" style:font-size-asian="10pt" style:font-name-complex="Arial" style:font-size-complex="10pt"/>
    </style:style>
    <style:style style:name="T465_6" style:family="text">
      <style:text-properties style:font-name="Arial" fo:font-size="10pt" style:font-name-asian="Arial" style:font-size-asian="10pt" style:font-name-complex="Arial" style:font-size-complex="10pt"/>
    </style:style>
    <style:style style:name="T465_7" style:family="text">
      <style:text-properties style:font-name="Arial" fo:font-size="10pt" style:font-name-asian="Arial" style:font-size-asian="10pt" style:font-name-complex="Arial" style:font-size-complex="10pt"/>
    </style:style>
    <style:style style:name="T465_8" style:family="text">
      <style:text-properties style:font-name="Arial" fo:font-size="10pt" style:font-name-asian="Arial" style:font-size-asian="10pt" style:font-name-complex="Arial" style:font-size-complex="10pt"/>
    </style:style>
    <style:style style:name="T465_9" style:family="text">
      <style:text-properties style:font-name="Arial" fo:font-size="10pt" style:font-name-asian="Arial" style:font-size-asian="10pt" style:font-name-complex="Arial" style:font-size-complex="10pt"/>
    </style:style>
    <style:style style:name="T465_10" style:family="text">
      <style:text-properties style:font-name="Arial" fo:font-size="10pt" style:font-name-asian="Arial" style:font-size-asian="10pt" style:font-name-complex="Arial" style:font-size-complex="10pt"/>
    </style:style>
    <style:style style:name="T465_11" style:family="text">
      <style:text-properties style:font-name="Arial" fo:font-size="10pt" style:font-name-asian="Arial" style:font-size-asian="10pt" style:font-name-complex="Arial" style:font-size-complex="10pt"/>
    </style:style>
    <style:style style:name="T465_12" style:family="text">
      <style:text-properties style:font-name="Arial" fo:font-size="10pt" style:font-name-asian="Arial" style:font-size-asian="10pt" style:font-name-complex="Arial" style:font-size-complex="10pt"/>
    </style:style>
    <style:style style:name="T465_13" style:family="text">
      <style:text-properties style:font-name="Arial" fo:font-size="10pt" style:font-name-asian="Arial" style:font-size-asian="10pt" style:font-name-complex="Arial" style:font-size-complex="10pt"/>
    </style:style>
    <style:style style:name="T465_14" style:family="text">
      <style:text-properties style:font-name="Arial" fo:font-size="10pt" style:font-name-asian="Arial" style:font-size-asian="10pt" style:font-name-complex="Arial" style:font-size-complex="10pt"/>
    </style:style>
    <style:style style:name="T465_15" style:family="text">
      <style:text-properties style:font-name="Arial" fo:font-size="10pt" style:font-name-asian="Arial" style:font-size-asian="10pt" style:font-name-complex="Arial" style:font-size-complex="10pt"/>
    </style:style>
    <style:style style:name="T465_16" style:family="text">
      <style:text-properties style:font-name="Arial" fo:font-size="10pt" style:font-name-asian="Arial" style:font-size-asian="10pt" style:font-name-complex="Arial" style:font-size-complex="10pt"/>
    </style:style>
    <style:style style:name="T465_17" style:family="text">
      <style:text-properties style:font-name="Arial" fo:font-size="10pt" style:font-name-asian="Arial" style:font-size-asian="10pt" style:font-name-complex="Arial" style:font-size-complex="10pt"/>
    </style:style>
    <style:style style:name="T465_18" style:family="text">
      <style:text-properties style:font-name="Arial" fo:font-size="10pt" style:font-name-asian="Arial" style:font-size-asian="10pt" style:font-name-complex="Arial" style:font-size-complex="10pt"/>
    </style:style>
    <style:style style:name="T465_19" style:family="text">
      <style:text-properties style:font-name="Arial" fo:font-size="10pt" style:font-name-asian="Arial" style:font-size-asian="10pt" style:font-name-complex="Arial" style:font-size-complex="10pt"/>
    </style:style>
    <style:style style:name="T465_20" style:family="text">
      <style:text-properties style:font-name="Arial" fo:font-size="10pt" style:font-name-asian="Arial" style:font-size-asian="10pt" style:font-name-complex="Arial" style:font-size-complex="10pt"/>
    </style:style>
    <style:style style:name="T465_21" style:family="text">
      <style:text-properties style:font-name="Arial" fo:font-size="10pt" style:font-name-asian="Arial" style:font-size-asian="10pt" style:font-name-complex="Arial" style:font-size-complex="10pt"/>
    </style:style>
    <style:style style:name="T465_22" style:family="text">
      <style:text-properties style:font-name="Arial" fo:font-size="10pt" style:font-name-asian="Arial" style:font-size-asian="10pt" style:font-name-complex="Arial" style:font-size-complex="10pt"/>
    </style:style>
    <style:style style:name="T465_23" style:family="text">
      <style:text-properties style:font-name="Arial" fo:font-size="10pt" style:font-name-asian="Arial" style:font-size-asian="10pt" style:font-name-complex="Arial" style:font-size-complex="10pt"/>
    </style:style>
    <style:style style:name="T465_24" style:family="text">
      <style:text-properties style:font-name="Arial" fo:font-size="10pt" style:font-name-asian="Arial" style:font-size-asian="10pt" style:font-name-complex="Arial" style:font-size-complex="10pt"/>
    </style:style>
    <style:style style:name="T465_25" style:family="text">
      <style:text-properties style:font-name="Arial" fo:font-size="10pt" style:font-name-asian="Arial" style:font-size-asian="10pt" style:font-name-complex="Arial" style:font-size-complex="10pt"/>
    </style:style>
    <style:style style:name="T465_26" style:family="text">
      <style:text-properties style:font-name="Arial" fo:font-size="10pt" style:font-name-asian="Arial" style:font-size-asian="10pt" style:font-name-complex="Arial" style:font-size-complex="10pt"/>
    </style:style>
    <style:style style:name="T465_27" style:family="text">
      <style:text-properties style:font-name="Arial" fo:font-size="10pt" style:font-name-asian="Arial" style:font-size-asian="10pt" style:font-name-complex="Arial" style:font-size-complex="10pt"/>
    </style:style>
    <style:style style:name="T465_28" style:family="text">
      <style:text-properties style:font-name="Arial" fo:font-size="10pt" style:font-name-asian="Arial" style:font-size-asian="10pt" style:font-name-complex="Arial" style:font-size-complex="10pt"/>
    </style:style>
    <style:style style:name="T465_29" style:family="text">
      <style:text-properties style:font-name="Arial" fo:font-size="10pt" style:font-name-asian="Arial" style:font-size-asian="10pt" style:font-name-complex="Arial" style:font-size-complex="10pt"/>
    </style:style>
    <style:style style:name="T465_30" style:family="text">
      <style:text-properties style:font-name="Arial" fo:font-size="10pt" style:font-name-asian="Arial" style:font-size-asian="10pt" style:font-name-complex="Arial" style:font-size-complex="10pt"/>
    </style:style>
    <style:style style:name="T465_31" style:family="text">
      <style:text-properties style:font-name="Arial" fo:font-size="10pt" style:font-name-asian="Arial" style:font-size-asian="10pt" style:font-name-complex="Arial" style:font-size-complex="10pt"/>
    </style:style>
    <style:style style:name="T465_32" style:family="text">
      <style:text-properties style:font-name="Arial" fo:font-size="10pt" style:font-name-asian="Arial" style:font-size-asian="10pt" style:font-name-complex="Arial" style:font-size-complex="10pt"/>
    </style:style>
    <style:style style:name="T465_33" style:family="text">
      <style:text-properties style:font-name="Arial" fo:font-size="10pt" style:font-name-asian="Arial" style:font-size-asian="10pt" style:font-name-complex="Arial" style:font-size-complex="10pt"/>
    </style:style>
    <style:style style:name="T465_34" style:family="text">
      <style:text-properties style:font-name="Arial" fo:font-size="10pt" style:font-name-asian="Arial" style:font-size-asian="10pt" style:font-name-complex="Arial" style:font-size-complex="10pt"/>
    </style:style>
    <style:style style:name="T465_35" style:family="text">
      <style:text-properties style:font-name="Arial" fo:font-size="10pt" style:font-name-asian="Arial" style:font-size-asian="10pt" style:font-name-complex="Arial" style:font-size-complex="10pt"/>
    </style:style>
    <style:style style:name="T465_36" style:family="text">
      <style:text-properties style:font-name="Arial" fo:font-size="10pt" style:font-name-asian="Arial" style:font-size-asian="10pt" style:font-name-complex="Arial" style:font-size-complex="10pt"/>
    </style:style>
    <style:style style:name="T465_37" style:family="text">
      <style:text-properties style:font-name="Arial" fo:font-size="10pt" style:font-name-asian="Arial" style:font-size-asian="10pt" style:font-name-complex="Arial" style:font-size-complex="10pt"/>
    </style:style>
    <style:style style:name="T465_38" style:family="text">
      <style:text-properties style:font-name="Arial" fo:font-size="10pt" style:font-name-asian="Arial" style:font-size-asian="10pt" style:font-name-complex="Arial" style:font-size-complex="10pt"/>
    </style:style>
    <style:style style:name="T465_39" style:family="text">
      <style:text-properties style:font-name="Arial" fo:font-size="10pt" style:font-name-asian="Arial" style:font-size-asian="10pt" style:font-name-complex="Arial" style:font-size-complex="10pt"/>
    </style:style>
    <style:style style:name="T465_40" style:family="text">
      <style:text-properties style:font-name="Arial" fo:font-size="10pt" style:font-name-asian="Arial" style:font-size-asian="10pt" style:font-name-complex="Arial" style:font-size-complex="10pt"/>
    </style:style>
    <style:style style:name="T465_41" style:family="text">
      <style:text-properties style:font-name="Arial" fo:font-size="10pt" style:font-name-asian="Arial" style:font-size-asian="10pt" style:font-name-complex="Arial" style:font-size-complex="10pt"/>
    </style:style>
    <style:style style:name="T465_42" style:family="text">
      <style:text-properties style:font-name="Arial" fo:font-size="10pt" style:font-name-asian="Arial" style:font-size-asian="10pt" style:font-name-complex="Arial" style:font-size-complex="10pt"/>
    </style:style>
    <style:style style:name="T465_43" style:family="text">
      <style:text-properties style:font-name="Arial" fo:font-size="10pt" style:font-name-asian="Arial" style:font-size-asian="10pt" style:font-name-complex="Arial" style:font-size-complex="10pt"/>
    </style:style>
    <style:style style:name="P46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67" style:family="paragraph" style:parent-style-name="Normal">
      <style:paragraph-properties fo:text-align="justify"/>
    </style:style>
    <style:style style:name="T467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467_2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467_3" style:family="text">
      <style:text-properties fo:font-size="10pt" style:font-size-asian="10pt" style:font-name-complex="Arial" style:font-size-complex="10pt"/>
    </style:style>
    <style:style style:name="T467_4" style:family="text">
      <style:text-properties fo:font-size="10pt" style:font-size-asian="10pt" style:font-name-complex="Arial" style:font-size-complex="10pt"/>
    </style:style>
    <style:style style:name="T467_5" style:family="text">
      <style:text-properties fo:font-size="10pt" style:font-size-asian="10pt" style:font-name-complex="Arial" style:font-size-complex="10pt"/>
    </style:style>
    <style:style style:name="T467_6" style:family="text">
      <style:text-properties fo:font-size="10pt" style:font-size-asian="10pt" style:font-name-complex="Arial" style:font-size-complex="10pt"/>
    </style:style>
    <style:style style:name="T467_7" style:family="text">
      <style:text-properties fo:font-size="10pt" style:font-size-asian="10pt" style:font-name-complex="Arial" style:font-size-complex="10pt"/>
    </style:style>
    <style:style style:name="T467_8" style:family="text">
      <style:text-properties fo:font-size="10pt" style:font-size-asian="10pt" style:font-name-complex="Arial" style:font-size-complex="10pt"/>
    </style:style>
    <style:style style:name="T467_9" style:family="text">
      <style:text-properties fo:font-size="10pt" style:font-size-asian="10pt" style:font-name-complex="Arial" style:font-size-complex="10pt"/>
    </style:style>
    <style:style style:name="T467_10" style:family="text">
      <style:text-properties fo:font-size="10pt" style:font-size-asian="10pt" style:font-name-complex="Arial" style:font-size-complex="10pt"/>
    </style:style>
    <style:style style:name="T467_11" style:family="text">
      <style:text-properties fo:font-size="10pt" style:font-name-asian="Arial" style:font-size-asian="10pt" style:font-name-complex="Arial" style:font-size-complex="10pt"/>
    </style:style>
    <style:style style:name="T467_12" style:family="text">
      <style:text-properties fo:font-size="10pt" style:font-size-asian="10pt" style:font-name-complex="Arial" style:font-size-complex="10pt"/>
    </style:style>
    <style:style style:name="T467_13" style:family="text">
      <style:text-properties fo:font-size="10pt" style:font-size-asian="10pt" style:font-name-complex="Arial" style:font-size-complex="10pt"/>
    </style:style>
    <style:style style:name="T467_14" style:family="text">
      <style:text-properties fo:font-size="10pt" style:font-size-asian="10pt" style:font-name-complex="Arial" style:font-size-complex="10pt"/>
    </style:style>
    <style:style style:name="T467_15" style:family="text">
      <style:text-properties fo:font-size="10pt" style:font-size-asian="10pt" style:font-name-complex="Arial" style:font-size-complex="10pt"/>
    </style:style>
    <style:style style:name="T467_16" style:family="text">
      <style:text-properties fo:font-size="10pt" style:font-size-asian="10pt" style:font-name-complex="Arial" style:font-size-complex="10pt"/>
    </style:style>
    <style:style style:name="T467_17" style:family="text">
      <style:text-properties fo:font-size="10pt" style:font-size-asian="10pt" style:font-name-complex="Arial" style:font-size-complex="10pt"/>
    </style:style>
    <style:style style:name="T467_18" style:family="text">
      <style:text-properties fo:font-size="10pt" style:font-size-asian="10pt" style:font-name-complex="Arial" style:font-size-complex="10pt"/>
    </style:style>
    <style:style style:name="T467_19" style:family="text">
      <style:text-properties fo:font-size="10pt" style:font-size-asian="10pt" style:font-name-complex="Arial" style:font-size-complex="10pt"/>
    </style:style>
    <style:style style:name="T467_20" style:family="text">
      <style:text-properties fo:font-size="10pt" style:font-size-asian="10pt" style:font-name-complex="Arial" style:font-size-complex="10pt"/>
    </style:style>
    <style:style style:name="P468" style:family="paragraph" style:parent-style-name="Normal">
      <style:text-properties fo:font-size="10pt" style:font-size-asian="10pt" style:font-name-complex="Arial" style:font-size-complex="10pt"/>
    </style:style>
    <style:style style:name="P469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69_1" style:family="text">
      <style:text-properties fo:font-size="10pt" style:font-size-asian="10pt" style:font-name-complex="Arial" style:font-size-complex="10pt" fo:font-weight="bold" style:font-weight-asian="bold"/>
    </style:style>
    <style:style style:name="P47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71" style:family="paragraph" style:parent-style-name="Normal">
      <style:paragraph-properties fo:text-align="justify"/>
    </style:style>
    <style:style style:name="T471_1" style:family="text">
      <style:text-properties fo:font-size="10pt" style:font-size-asian="10pt" style:font-name-complex="Arial" style:font-size-complex="10pt"/>
    </style:style>
    <style:style style:name="T471_2" style:family="text">
      <style:text-properties fo:font-size="10pt" style:font-size-asian="10pt" style:font-name-complex="Arial" style:font-size-complex="10pt"/>
    </style:style>
    <style:style style:name="T471_3" style:family="text">
      <style:text-properties fo:font-size="10pt" style:font-size-asian="10pt" style:font-name-complex="Arial" style:font-size-complex="10pt"/>
    </style:style>
    <style:style style:name="T471_4" style:family="text">
      <style:text-properties fo:font-size="10pt" style:font-size-asian="10pt" style:font-name-complex="Arial" style:font-size-complex="10pt"/>
    </style:style>
    <style:style style:name="T471_5" style:family="text">
      <style:text-properties fo:font-size="10pt" style:font-size-asian="10pt" style:font-name-complex="Arial" style:font-size-complex="10pt"/>
    </style:style>
    <style:style style:name="T471_6" style:family="text">
      <style:text-properties fo:font-size="10pt" style:font-size-asian="10pt" style:font-name-complex="Arial" style:font-size-complex="10pt"/>
    </style:style>
    <style:style style:name="T471_7" style:family="text">
      <style:text-properties fo:font-size="10pt" style:font-size-asian="10pt" style:font-name-complex="Arial" style:font-size-complex="10pt"/>
    </style:style>
    <style:style style:name="T471_8" style:family="text">
      <style:text-properties fo:font-size="10pt" style:font-size-asian="10pt" style:font-name-complex="Arial" style:font-size-complex="10pt"/>
    </style:style>
    <style:style style:name="T471_9" style:family="text">
      <style:text-properties fo:font-size="10pt" style:font-size-asian="10pt" style:font-name-complex="Arial" style:font-size-complex="10pt"/>
    </style:style>
    <style:style style:name="T471_10" style:family="text">
      <style:text-properties fo:font-size="10pt" style:font-size-asian="10pt" style:font-name-complex="Arial" style:font-size-complex="10pt"/>
    </style:style>
    <style:style style:name="T471_11" style:family="text">
      <style:text-properties fo:font-size="10pt" style:font-size-asian="10pt" style:font-name-complex="Arial" style:font-size-complex="10pt"/>
    </style:style>
    <style:style style:name="T471_12" style:family="text">
      <style:text-properties fo:font-size="10pt" style:font-size-asian="10pt" style:font-name-complex="Arial" style:font-size-complex="10pt"/>
    </style:style>
    <style:style style:name="T471_13" style:family="text">
      <style:text-properties fo:font-size="10pt" style:font-size-asian="10pt" style:font-name-complex="Arial" style:font-size-complex="10pt"/>
    </style:style>
    <style:style style:name="T471_14" style:family="text">
      <style:text-properties fo:font-size="10pt" style:font-size-asian="10pt" style:font-name-complex="Arial" style:font-size-complex="10pt"/>
    </style:style>
    <style:style style:name="T471_15" style:family="text">
      <style:text-properties fo:font-size="10pt" style:font-size-asian="10pt" style:font-name-complex="Arial" style:font-size-complex="10pt"/>
    </style:style>
    <style:style style:name="T471_16" style:family="text">
      <style:text-properties fo:font-size="10pt" style:font-size-asian="10pt" style:font-name-complex="Arial" style:font-size-complex="10pt"/>
    </style:style>
    <style:style style:name="T471_17" style:family="text">
      <style:text-properties fo:font-size="10pt" style:font-size-asian="10pt" style:font-name-complex="Arial" style:font-size-complex="10pt"/>
    </style:style>
    <style:style style:name="T471_18" style:family="text">
      <style:text-properties fo:font-size="10pt" style:font-size-asian="10pt" style:font-name-complex="Arial" style:font-size-complex="10pt"/>
    </style:style>
    <style:style style:name="T471_19" style:family="text">
      <style:text-properties fo:font-size="10pt" style:font-size-asian="10pt" style:font-name-complex="Arial" style:font-size-complex="10pt"/>
    </style:style>
    <style:style style:name="T471_20" style:family="text">
      <style:text-properties fo:font-size="10pt" style:font-size-asian="10pt" style:font-name-complex="Arial" style:font-size-complex="10pt"/>
    </style:style>
    <style:style style:name="T471_21" style:family="text">
      <style:text-properties fo:font-size="10pt" style:font-size-asian="10pt" style:font-name-complex="Arial" style:font-size-complex="10pt"/>
    </style:style>
    <style:style style:name="T471_22" style:family="text">
      <style:text-properties fo:font-size="10pt" style:font-size-asian="10pt" style:font-name-complex="Arial" style:font-size-complex="10pt"/>
    </style:style>
    <style:style style:name="T471_23" style:family="text">
      <style:text-properties fo:font-size="10pt" style:font-size-asian="10pt" style:font-name-complex="Arial" style:font-size-complex="10pt"/>
    </style:style>
    <style:style style:name="T471_24" style:family="text">
      <style:text-properties fo:font-size="10pt" style:font-size-asian="10pt" style:font-name-complex="Arial" style:font-size-complex="10pt"/>
    </style:style>
    <style:style style:name="T471_25" style:family="text">
      <style:text-properties fo:font-size="10pt" style:font-size-asian="10pt" style:font-name-complex="Arial" style:font-size-complex="10pt"/>
    </style:style>
    <style:style style:name="T471_26" style:family="text">
      <style:text-properties fo:font-size="10pt" style:font-size-asian="10pt" style:font-name-complex="Arial" style:font-size-complex="10pt"/>
    </style:style>
    <style:style style:name="T471_27" style:family="text">
      <style:text-properties fo:font-size="10pt" style:font-size-asian="10pt" style:font-name-complex="Arial" style:font-size-complex="10pt"/>
    </style:style>
    <style:style style:name="T471_28" style:family="text">
      <style:text-properties fo:font-size="10pt" style:font-size-asian="10pt" style:font-name-complex="Arial" style:font-size-complex="10pt"/>
    </style:style>
    <style:style style:name="P47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73" style:family="paragraph" style:parent-style-name="Normal">
      <style:paragraph-properties fo:text-align="justify"/>
    </style:style>
    <style:style style:name="T473_1" style:family="text">
      <style:text-properties fo:font-size="10pt" style:font-size-asian="10pt" style:font-name-complex="Arial" style:font-size-complex="10pt" fo:font-weight="bold" style:font-weight-asian="bold"/>
    </style:style>
    <style:style style:name="P47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75" style:family="paragraph" style:parent-style-name="Normal">
      <style:paragraph-properties fo:text-align="justify"/>
    </style:style>
    <style:style style:name="T475_1" style:family="text">
      <style:text-properties fo:font-size="10pt" style:font-size-asian="10pt" style:font-name-complex="Arial" style:font-size-complex="10pt"/>
    </style:style>
    <style:style style:name="T475_2" style:family="text">
      <style:text-properties fo:font-size="10pt" style:font-size-asian="10pt" style:font-name-complex="Arial" style:font-size-complex="10pt"/>
    </style:style>
    <style:style style:name="T475_3" style:family="text">
      <style:text-properties fo:font-size="10pt" style:font-size-asian="10pt" style:font-name-complex="Arial" style:font-size-complex="10pt"/>
    </style:style>
    <style:style style:name="T475_4" style:family="text">
      <style:text-properties fo:font-size="10pt" style:font-size-asian="10pt" style:font-name-complex="Arial" style:font-size-complex="10pt"/>
    </style:style>
    <style:style style:name="T475_5" style:family="text">
      <style:text-properties fo:font-size="10pt" style:font-size-asian="10pt" style:font-name-complex="Arial" style:font-size-complex="10pt"/>
    </style:style>
    <style:style style:name="T475_6" style:family="text">
      <style:text-properties fo:font-size="10pt" style:font-size-asian="10pt" style:font-name-complex="Arial" style:font-size-complex="10pt"/>
    </style:style>
    <style:style style:name="T475_7" style:family="text">
      <style:text-properties fo:font-size="10pt" style:font-size-asian="10pt" style:font-name-complex="Arial" style:font-size-complex="10pt"/>
    </style:style>
    <style:style style:name="T475_8" style:family="text">
      <style:text-properties fo:font-size="10pt" style:font-size-asian="10pt" style:font-name-complex="Arial" style:font-size-complex="10pt"/>
    </style:style>
    <style:style style:name="T475_9" style:family="text">
      <style:text-properties fo:font-size="10pt" style:font-size-asian="10pt" style:font-name-complex="Arial" style:font-size-complex="10pt"/>
    </style:style>
    <style:style style:name="T475_10" style:family="text">
      <style:text-properties fo:font-size="10pt" style:font-size-asian="10pt" style:font-name-complex="Arial" style:font-size-complex="10pt"/>
    </style:style>
    <style:style style:name="T475_11" style:family="text">
      <style:text-properties fo:font-size="10pt" style:font-size-asian="10pt" style:font-name-complex="Arial" style:font-size-complex="10pt"/>
    </style:style>
    <style:style style:name="P476" style:family="paragraph" style:parent-style-name="Normal">
      <style:paragraph-properties fo:text-align="justify"/>
      <style:text-properties fo:background-color="#ffff00" fo:font-size="10pt" style:font-size-asian="10pt" style:font-name-complex="Arial" style:font-size-complex="10pt"/>
    </style:style>
    <style:style style:name="P477" style:family="paragraph" style:parent-style-name="Normal">
      <style:paragraph-properties fo:text-align="justify"/>
    </style:style>
    <style:style style:name="T477_1" style:family="text">
      <style:text-properties fo:font-size="10pt" style:font-size-asian="10pt" style:font-name-complex="Arial" style:font-size-complex="10pt" fo:font-weight="bold" style:font-weight-asian="bold"/>
    </style:style>
    <style:style style:name="T477_2" style:family="text">
      <style:text-properties fo:font-size="10pt" style:font-size-asian="10pt" style:font-name-complex="Arial" style:font-size-complex="10pt" fo:font-weight="bold" style:font-weight-asian="bold"/>
    </style:style>
    <style:style style:name="T477_3" style:family="text">
      <style:text-properties fo:font-size="10pt" style:font-size-asian="10pt" style:font-name-complex="Arial" style:font-size-complex="10pt" fo:font-weight="bold" style:font-weight-asian="bold"/>
    </style:style>
    <style:style style:name="T477_4" style:family="text">
      <style:text-properties fo:font-size="10pt" style:font-size-asian="10pt" style:font-name-complex="Arial" style:font-size-complex="10pt" fo:font-weight="bold" style:font-weight-asian="bold"/>
    </style:style>
    <style:style style:name="T477_5" style:family="text">
      <style:text-properties fo:font-size="10pt" style:font-size-asian="10pt" style:font-name-complex="Arial" style:font-size-complex="10pt"/>
    </style:style>
    <style:style style:name="T477_6" style:family="text">
      <style:text-properties fo:font-size="10pt" style:font-size-asian="10pt" style:font-name-complex="Arial" style:font-size-complex="10pt"/>
    </style:style>
    <style:style style:name="T477_7" style:family="text">
      <style:text-properties fo:font-size="10pt" style:font-size-asian="10pt" style:font-name-complex="Arial" style:font-size-complex="10pt"/>
    </style:style>
    <style:style style:name="T477_8" style:family="text">
      <style:text-properties fo:font-size="10pt" style:font-size-asian="10pt" style:font-name-complex="Arial" style:font-size-complex="10pt"/>
    </style:style>
    <style:style style:name="T477_9" style:family="text">
      <style:text-properties fo:font-size="10pt" style:font-size-asian="10pt" style:font-name-complex="Arial" style:font-size-complex="10pt"/>
    </style:style>
    <style:style style:name="T477_10" style:family="text">
      <style:text-properties fo:font-size="10pt" style:font-size-asian="10pt" style:font-name-complex="Arial" style:font-size-complex="10pt"/>
    </style:style>
    <style:style style:name="T477_11" style:family="text">
      <style:text-properties fo:font-size="10pt" style:font-size-asian="10pt" style:font-name-complex="Arial" style:font-size-complex="10pt"/>
    </style:style>
    <style:style style:name="T477_12" style:family="text">
      <style:text-properties fo:font-size="10pt" style:font-size-asian="10pt" style:font-name-complex="Arial" style:font-size-complex="10pt"/>
    </style:style>
    <style:style style:name="T477_13" style:family="text">
      <style:text-properties fo:font-size="10pt" style:font-size-asian="10pt" style:font-name-complex="Arial" style:font-size-complex="10pt"/>
    </style:style>
    <style:style style:name="T477_14" style:family="text">
      <style:text-properties fo:font-size="10pt" style:font-size-asian="10pt" style:font-name-complex="Arial" style:font-size-complex="10pt"/>
    </style:style>
    <style:style style:name="T477_15" style:family="text">
      <style:text-properties fo:font-size="10pt" style:font-size-asian="10pt" style:font-name-complex="Arial" style:font-size-complex="10pt"/>
    </style:style>
    <style:style style:name="T477_16" style:family="text">
      <style:text-properties fo:font-size="10pt" style:font-size-asian="10pt" style:font-name-complex="Arial" style:font-size-complex="10pt"/>
    </style:style>
    <style:style style:name="T477_17" style:family="text">
      <style:text-properties fo:font-size="10pt" style:font-size-asian="10pt" style:font-name-complex="Arial" style:font-size-complex="10pt"/>
    </style:style>
    <style:style style:name="T477_18" style:family="text">
      <style:text-properties fo:font-size="10pt" style:font-size-asian="10pt" style:font-name-complex="Arial" style:font-size-complex="10pt"/>
    </style:style>
    <style:style style:name="T477_19" style:family="text">
      <style:text-properties fo:font-size="10pt" style:font-size-asian="10pt" style:font-name-complex="Arial" style:font-size-complex="10pt"/>
    </style:style>
    <style:style style:name="T477_20" style:family="text">
      <style:text-properties fo:font-size="10pt" style:font-size-asian="10pt" style:font-name-complex="Arial" style:font-size-complex="10pt"/>
    </style:style>
    <style:style style:name="T477_21" style:family="text">
      <style:text-properties fo:font-size="10pt" style:font-size-asian="10pt" style:font-name-complex="Arial" style:font-size-complex="10pt"/>
    </style:style>
    <style:style style:name="T477_22" style:family="text">
      <style:text-properties fo:font-size="10pt" style:font-size-asian="10pt" style:font-name-complex="Arial" style:font-size-complex="10pt"/>
    </style:style>
    <style:style style:name="T477_23" style:family="text">
      <style:text-properties fo:font-size="10pt" style:font-name-asian="Arial" style:font-size-asian="10pt" style:font-name-complex="Arial" style:font-size-complex="10pt"/>
    </style:style>
    <style:style style:name="T477_24" style:family="text">
      <style:text-properties fo:font-size="10pt" style:font-size-asian="10pt" style:font-name-complex="Arial" style:font-size-complex="10pt"/>
    </style:style>
    <style:style style:name="T477_25" style:family="text">
      <style:text-properties fo:font-size="10pt" style:font-size-asian="10pt" style:font-name-complex="Arial" style:font-size-complex="10pt"/>
    </style:style>
    <style:style style:name="T477_26" style:family="text">
      <style:text-properties fo:font-size="10pt" style:font-size-asian="10pt" style:font-name-complex="Arial" style:font-size-complex="10pt"/>
    </style:style>
    <style:style style:name="T477_27" style:family="text">
      <style:text-properties fo:font-size="10pt" style:font-size-asian="10pt" style:font-name-complex="Arial" style:font-size-complex="10pt"/>
    </style:style>
    <style:style style:name="T477_28" style:family="text">
      <style:text-properties fo:font-size="10pt" style:font-size-asian="10pt" style:font-name-complex="Arial" style:font-size-complex="10pt"/>
    </style:style>
    <style:style style:name="T477_29" style:family="text">
      <style:text-properties fo:font-size="10pt" style:font-size-asian="10pt" style:font-name-complex="Arial" style:font-size-complex="10pt"/>
    </style:style>
    <style:style style:name="T477_30" style:family="text">
      <style:text-properties fo:font-size="10pt" style:font-size-asian="10pt" style:font-name-complex="Arial" style:font-size-complex="10pt"/>
    </style:style>
    <style:style style:name="T477_31" style:family="text">
      <style:text-properties fo:font-size="10pt" style:font-size-asian="10pt" style:font-name-complex="Arial" style:font-size-complex="10pt"/>
    </style:style>
    <style:style style:name="T477_32" style:family="text">
      <style:text-properties fo:font-size="10pt" style:font-size-asian="10pt" style:font-name-complex="Arial" style:font-size-complex="10pt"/>
    </style:style>
    <style:style style:name="T477_33" style:family="text">
      <style:text-properties fo:font-size="10pt" style:font-size-asian="10pt" style:font-name-complex="Arial" style:font-size-complex="10pt"/>
    </style:style>
    <style:style style:name="T477_34" style:family="text">
      <style:text-properties fo:font-size="10pt" style:font-size-asian="10pt" style:font-name-complex="Arial" style:font-size-complex="10pt"/>
    </style:style>
    <style:style style:name="T477_35" style:family="text">
      <style:text-properties fo:font-size="10pt" style:font-size-asian="10pt" style:font-name-complex="Arial" style:font-size-complex="10pt"/>
    </style:style>
    <style:style style:name="T477_36" style:family="text">
      <style:text-properties fo:font-size="10pt" style:font-size-asian="10pt" style:font-name-complex="Arial" style:font-size-complex="10pt"/>
    </style:style>
    <style:style style:name="T477_37" style:family="text">
      <style:text-properties fo:font-size="10pt" style:font-size-asian="10pt" style:font-name-complex="Arial" style:font-size-complex="10pt"/>
    </style:style>
    <style:style style:name="T477_38" style:family="text">
      <style:text-properties fo:font-size="10pt" style:font-size-asian="10pt" style:font-name-complex="Arial" style:font-size-complex="10pt"/>
    </style:style>
    <style:style style:name="T477_39" style:family="text">
      <style:text-properties fo:font-size="10pt" style:font-size-asian="10pt" style:font-name-complex="Arial" style:font-size-complex="10pt"/>
    </style:style>
    <style:style style:name="T477_40" style:family="text">
      <style:text-properties fo:font-size="10pt" style:font-size-asian="10pt" style:font-name-complex="Arial" style:font-size-complex="10pt"/>
    </style:style>
    <style:style style:name="T477_41" style:family="text">
      <style:text-properties fo:font-size="10pt" style:font-size-asian="10pt" style:font-name-complex="Arial" style:font-size-complex="10pt"/>
    </style:style>
    <style:style style:name="T477_42" style:family="text">
      <style:text-properties fo:font-size="10pt" style:font-size-asian="10pt" style:font-name-complex="Arial" style:font-size-complex="10pt"/>
    </style:style>
    <style:style style:name="T477_43" style:family="text">
      <style:text-properties fo:font-size="10pt" style:font-size-asian="10pt" style:font-name-complex="Arial" style:font-size-complex="10pt"/>
    </style:style>
    <style:style style:name="P47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79" style:family="paragraph" style:parent-style-name="Normal">
      <style:paragraph-properties fo:text-align="justify"/>
    </style:style>
    <style:style style:name="T479_1" style:family="text">
      <style:text-properties fo:font-size="10pt" style:font-size-asian="10pt" style:font-name-complex="Arial" style:font-size-complex="10pt" fo:font-weight="bold" style:font-weight-asian="bold"/>
    </style:style>
    <style:style style:name="T479_2" style:family="text">
      <style:text-properties fo:font-size="10pt" style:font-size-asian="10pt" style:font-name-complex="Arial" style:font-size-complex="10pt" fo:font-weight="bold" style:font-weight-asian="bold"/>
    </style:style>
    <style:style style:name="T479_3" style:family="text">
      <style:text-properties fo:font-size="10pt" style:font-size-asian="10pt" style:font-name-complex="Arial" style:font-size-complex="10pt" fo:font-weight="bold" style:font-weight-asian="bold"/>
    </style:style>
    <style:style style:name="T479_4" style:family="text">
      <style:text-properties fo:font-size="10pt" style:font-size-asian="10pt" style:font-name-complex="Arial" style:font-size-complex="10pt" fo:font-weight="bold" style:font-weight-asian="bold"/>
    </style:style>
    <style:style style:name="T479_5" style:family="text">
      <style:text-properties fo:font-size="10pt" style:font-size-asian="10pt" style:font-name-complex="Arial" style:font-size-complex="10pt" fo:font-weight="bold" style:font-weight-asian="bold"/>
    </style:style>
    <style:style style:name="T479_6" style:family="text">
      <style:text-properties fo:font-size="10pt" style:font-size-asian="10pt" style:font-name-complex="Arial" style:font-size-complex="10pt"/>
    </style:style>
    <style:style style:name="T479_7" style:family="text">
      <style:text-properties fo:font-size="10pt" style:font-size-asian="10pt" style:font-name-complex="Arial" style:font-size-complex="10pt"/>
    </style:style>
    <style:style style:name="T479_8" style:family="text">
      <style:text-properties fo:font-size="10pt" style:font-name-asian="Arial" style:font-size-asian="10pt" style:font-name-complex="Arial" style:font-size-complex="10pt"/>
    </style:style>
    <style:style style:name="T479_9" style:family="text">
      <style:text-properties fo:font-size="10pt" style:font-size-asian="10pt" style:font-name-complex="Arial" style:font-size-complex="10pt"/>
    </style:style>
    <style:style style:name="T479_10" style:family="text">
      <style:text-properties fo:font-size="10pt" style:font-size-asian="10pt" style:font-name-complex="Arial" style:font-size-complex="10pt"/>
    </style:style>
    <style:style style:name="T479_11" style:family="text">
      <style:text-properties fo:font-size="10pt" style:font-size-asian="10pt" style:font-name-complex="Arial" style:font-size-complex="10pt"/>
    </style:style>
    <style:style style:name="T479_12" style:family="text">
      <style:text-properties fo:font-size="10pt" style:font-size-asian="10pt" style:font-name-complex="Arial" style:font-size-complex="10pt"/>
    </style:style>
    <style:style style:name="T479_13" style:family="text">
      <style:text-properties fo:font-size="10pt" style:font-size-asian="10pt" style:font-name-complex="Arial" style:font-size-complex="10pt"/>
    </style:style>
    <style:style style:name="T479_14" style:family="text">
      <style:text-properties fo:font-size="10pt" style:font-size-asian="10pt" style:font-name-complex="Arial" style:font-size-complex="10pt"/>
    </style:style>
    <style:style style:name="T479_15" style:family="text">
      <style:text-properties fo:font-size="10pt" style:font-size-asian="10pt" style:font-name-complex="Arial" style:font-size-complex="10pt"/>
    </style:style>
    <style:style style:name="T479_16" style:family="text">
      <style:text-properties fo:font-size="10pt" style:font-size-asian="10pt" style:font-name-complex="Arial" style:font-size-complex="10pt"/>
    </style:style>
    <style:style style:name="T479_17" style:family="text">
      <style:text-properties fo:font-size="10pt" style:font-size-asian="10pt" style:font-name-complex="Arial" style:font-size-complex="10pt"/>
    </style:style>
    <style:style style:name="T479_18" style:family="text">
      <style:text-properties fo:font-size="10pt" style:font-size-asian="10pt" style:font-name-complex="Arial" style:font-size-complex="10pt"/>
    </style:style>
    <style:style style:name="T479_19" style:family="text">
      <style:text-properties fo:font-size="10pt" style:font-size-asian="10pt" style:font-name-complex="Arial" style:font-size-complex="10pt"/>
    </style:style>
    <style:style style:name="T479_20" style:family="text">
      <style:text-properties fo:font-size="10pt" style:font-size-asian="10pt" style:font-name-complex="Arial" style:font-size-complex="10pt"/>
    </style:style>
    <style:style style:name="T479_21" style:family="text">
      <style:text-properties fo:font-size="10pt" style:font-size-asian="10pt" style:font-name-complex="Arial" style:font-size-complex="10pt"/>
    </style:style>
    <style:style style:name="T479_22" style:family="text">
      <style:text-properties fo:font-size="10pt" style:font-size-asian="10pt" style:font-name-complex="Arial" style:font-size-complex="10pt"/>
    </style:style>
    <style:style style:name="T479_23" style:family="text">
      <style:text-properties fo:font-size="10pt" style:font-size-asian="10pt" style:font-name-complex="Arial" style:font-size-complex="10pt"/>
    </style:style>
    <style:style style:name="T479_24" style:family="text">
      <style:text-properties fo:font-size="10pt" style:font-size-asian="10pt" style:font-name-complex="Arial" style:font-size-complex="10pt"/>
    </style:style>
    <style:style style:name="T479_25" style:family="text">
      <style:text-properties fo:font-size="10pt" style:font-size-asian="10pt" style:font-name-complex="Arial" style:font-size-complex="10pt"/>
    </style:style>
    <style:style style:name="T479_26" style:family="text">
      <style:text-properties fo:font-size="10pt" style:font-size-asian="10pt" style:font-name-complex="Arial" style:font-size-complex="10pt"/>
    </style:style>
    <style:style style:name="T479_27" style:family="text">
      <style:text-properties fo:font-size="10pt" style:font-size-asian="10pt" style:font-name-complex="Arial" style:font-size-complex="10pt"/>
    </style:style>
    <style:style style:name="T479_28" style:family="text">
      <style:text-properties fo:font-size="10pt" style:font-size-asian="10pt" style:font-name-complex="Arial" style:font-size-complex="10pt"/>
    </style:style>
    <style:style style:name="T479_29" style:family="text">
      <style:text-properties fo:font-size="10pt" style:font-size-asian="10pt" style:font-name-complex="Arial" style:font-size-complex="10pt"/>
    </style:style>
    <style:style style:name="T479_30" style:family="text">
      <style:text-properties fo:font-size="10pt" style:font-size-asian="10pt" style:font-name-complex="Arial" style:font-size-complex="10pt"/>
    </style:style>
    <style:style style:name="T479_31" style:family="text">
      <style:text-properties fo:font-size="10pt" style:font-size-asian="10pt" style:font-name-complex="Arial" style:font-size-complex="10pt"/>
    </style:style>
    <style:style style:name="T479_32" style:family="text">
      <style:text-properties fo:font-size="10pt" style:font-size-asian="10pt" style:font-name-complex="Arial" style:font-size-complex="10pt"/>
    </style:style>
    <style:style style:name="T479_33" style:family="text">
      <style:text-properties fo:font-size="10pt" style:font-size-asian="10pt" style:font-name-complex="Arial" style:font-size-complex="10pt"/>
    </style:style>
    <style:style style:name="T479_34" style:family="text">
      <style:text-properties fo:font-size="10pt" style:font-size-asian="10pt" style:font-name-complex="Arial" style:font-size-complex="10pt"/>
    </style:style>
    <style:style style:name="T479_35" style:family="text">
      <style:text-properties fo:font-size="10pt" style:font-size-asian="10pt" style:font-name-complex="Arial" style:font-size-complex="10pt"/>
    </style:style>
    <style:style style:name="T479_36" style:family="text">
      <style:text-properties fo:font-size="10pt" style:font-size-asian="10pt" style:font-name-complex="Arial" style:font-size-complex="10pt"/>
    </style:style>
    <style:style style:name="T479_37" style:family="text">
      <style:text-properties fo:font-size="10pt" style:font-size-asian="10pt" style:font-name-complex="Arial" style:font-size-complex="10pt"/>
    </style:style>
    <style:style style:name="T479_38" style:family="text">
      <style:text-properties fo:font-size="10pt" style:font-size-asian="10pt" style:font-name-complex="Arial" style:font-size-complex="10pt"/>
    </style:style>
    <style:style style:name="T479_39" style:family="text">
      <style:text-properties fo:font-size="10pt" style:font-size-asian="10pt" style:font-name-complex="Arial" style:font-size-complex="10pt"/>
    </style:style>
    <style:style style:name="T479_40" style:family="text">
      <style:text-properties fo:font-size="10pt" style:font-size-asian="10pt" style:font-name-complex="Arial" style:font-size-complex="10pt"/>
    </style:style>
    <style:style style:name="T479_41" style:family="text">
      <style:text-properties fo:font-size="10pt" style:font-size-asian="10pt" style:font-name-complex="Arial" style:font-size-complex="10pt"/>
    </style:style>
    <style:style style:name="T479_42" style:family="text">
      <style:text-properties fo:font-size="10pt" style:font-size-asian="10pt" style:font-name-complex="Arial" style:font-size-complex="10pt"/>
    </style:style>
    <style:style style:name="P48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1" style:family="paragraph" style:parent-style-name="Normal">
      <style:paragraph-properties fo:text-align="justify"/>
    </style:style>
    <style:style style:name="T481_1" style:family="text">
      <style:text-properties fo:font-size="10pt" style:font-size-asian="10pt" style:font-name-complex="Arial" style:font-size-complex="10pt" fo:font-weight="bold" style:font-weight-asian="bold"/>
    </style:style>
    <style:style style:name="T481_2" style:family="text">
      <style:text-properties fo:font-size="10pt" style:font-size-asian="10pt" style:font-name-complex="Arial" style:font-size-complex="10pt"/>
    </style:style>
    <style:style style:name="T481_3" style:family="text">
      <style:text-properties fo:font-size="10pt" style:font-size-asian="10pt" style:font-name-complex="Arial" style:font-size-complex="10pt"/>
    </style:style>
    <style:style style:name="T481_4" style:family="text">
      <style:text-properties fo:font-size="10pt" style:font-size-asian="10pt" style:font-name-complex="Arial" style:font-size-complex="10pt"/>
    </style:style>
    <style:style style:name="T481_5" style:family="text">
      <style:text-properties fo:font-size="10pt" style:font-size-asian="10pt" style:font-name-complex="Arial" style:font-size-complex="10pt"/>
    </style:style>
    <style:style style:name="T481_6" style:family="text">
      <style:text-properties fo:font-size="10pt" style:font-size-asian="10pt" style:font-name-complex="Arial" style:font-size-complex="10pt"/>
    </style:style>
    <style:style style:name="T481_7" style:family="text">
      <style:text-properties fo:font-size="10pt" style:font-size-asian="10pt" style:font-name-complex="Arial" style:font-size-complex="10pt"/>
    </style:style>
    <style:style style:name="T481_8" style:family="text">
      <style:text-properties fo:font-size="10pt" style:font-size-asian="10pt" style:font-name-complex="Arial" style:font-size-complex="10pt"/>
    </style:style>
    <style:style style:name="T481_9" style:family="text">
      <style:text-properties fo:font-size="10pt" style:font-size-asian="10pt" style:font-name-complex="Arial" style:font-size-complex="10pt"/>
    </style:style>
    <style:style style:name="T481_10" style:family="text">
      <style:text-properties fo:font-size="10pt" style:font-size-asian="10pt" style:font-name-complex="Arial" style:font-size-complex="10pt"/>
    </style:style>
    <style:style style:name="T481_11" style:family="text">
      <style:text-properties fo:font-size="10pt" style:font-size-asian="10pt" style:font-name-complex="Arial" style:font-size-complex="10pt"/>
    </style:style>
    <style:style style:name="T481_12" style:family="text">
      <style:text-properties fo:font-size="10pt" style:font-size-asian="10pt" style:font-name-complex="Arial" style:font-size-complex="10pt"/>
    </style:style>
    <style:style style:name="T481_13" style:family="text">
      <style:text-properties fo:font-size="10pt" style:font-size-asian="10pt" style:font-name-complex="Arial" style:font-size-complex="10pt"/>
    </style:style>
    <style:style style:name="T481_14" style:family="text">
      <style:text-properties fo:font-size="10pt" style:font-size-asian="10pt" style:font-name-complex="Arial" style:font-size-complex="10pt"/>
    </style:style>
    <style:style style:name="T481_15" style:family="text">
      <style:text-properties fo:font-size="10pt" style:font-size-asian="10pt" style:font-name-complex="Arial" style:font-size-complex="10pt"/>
    </style:style>
    <style:style style:name="T481_16" style:family="text">
      <style:text-properties fo:font-size="10pt" style:font-size-asian="10pt" style:font-name-complex="Arial" style:font-size-complex="10pt"/>
    </style:style>
    <style:style style:name="T481_17" style:family="text">
      <style:text-properties fo:font-size="10pt" style:font-size-asian="10pt" style:font-name-complex="Arial" style:font-size-complex="10pt"/>
    </style:style>
    <style:style style:name="T481_18" style:family="text">
      <style:text-properties fo:font-size="10pt" style:font-size-asian="10pt" style:font-name-complex="Arial" style:font-size-complex="10pt"/>
    </style:style>
    <style:style style:name="T481_19" style:family="text">
      <style:text-properties fo:font-size="10pt" style:font-size-asian="10pt" style:font-name-complex="Arial" style:font-size-complex="10pt"/>
    </style:style>
    <style:style style:name="T481_20" style:family="text">
      <style:text-properties fo:font-size="10pt" style:font-size-asian="10pt" style:font-name-complex="Arial" style:font-size-complex="10pt"/>
    </style:style>
    <style:style style:name="T481_21" style:family="text">
      <style:text-properties fo:font-size="10pt" style:font-size-asian="10pt" style:font-name-complex="Arial" style:font-size-complex="10pt"/>
    </style:style>
    <style:style style:name="T481_22" style:family="text">
      <style:text-properties fo:font-size="10pt" style:font-size-asian="10pt" style:font-name-complex="Arial" style:font-size-complex="10pt"/>
    </style:style>
    <style:style style:name="T481_23" style:family="text">
      <style:text-properties fo:font-size="10pt" style:font-size-asian="10pt" style:font-name-complex="Arial" style:font-size-complex="10pt"/>
    </style:style>
    <style:style style:name="T481_24" style:family="text">
      <style:text-properties fo:font-size="10pt" style:font-size-asian="10pt" style:font-name-complex="Arial" style:font-size-complex="10pt"/>
    </style:style>
    <style:style style:name="T481_25" style:family="text">
      <style:text-properties fo:font-size="10pt" style:font-size-asian="10pt" style:font-name-complex="Arial" style:font-size-complex="10pt"/>
    </style:style>
    <style:style style:name="T481_26" style:family="text">
      <style:text-properties fo:font-size="10pt" style:font-size-asian="10pt" style:font-name-complex="Arial" style:font-size-complex="10pt"/>
    </style:style>
    <style:style style:name="T481_27" style:family="text">
      <style:text-properties fo:font-size="10pt" style:font-size-asian="10pt" style:font-name-complex="Arial" style:font-size-complex="10pt"/>
    </style:style>
    <style:style style:name="T481_28" style:family="text">
      <style:text-properties fo:font-size="10pt" style:font-size-asian="10pt" style:font-name-complex="Arial" style:font-size-complex="10pt"/>
    </style:style>
    <style:style style:name="T481_29" style:family="text">
      <style:text-properties fo:font-size="10pt" style:font-size-asian="10pt" style:font-name-complex="Arial" style:font-size-complex="10pt"/>
    </style:style>
    <style:style style:name="T481_30" style:family="text">
      <style:text-properties fo:font-size="10pt" style:font-size-asian="10pt" style:font-name-complex="Arial" style:font-size-complex="10pt"/>
    </style:style>
    <style:style style:name="T481_31" style:family="text">
      <style:text-properties fo:font-size="10pt" style:font-size-asian="10pt" style:font-name-complex="Arial" style:font-size-complex="10pt"/>
    </style:style>
    <style:style style:name="T481_32" style:family="text">
      <style:text-properties fo:font-size="10pt" style:font-size-asian="10pt" style:font-name-complex="Arial" style:font-size-complex="10pt"/>
    </style:style>
    <style:style style:name="T481_33" style:family="text">
      <style:text-properties fo:font-size="10pt" style:font-size-asian="10pt" style:font-name-complex="Arial" style:font-size-complex="10pt"/>
    </style:style>
    <style:style style:name="T481_34" style:family="text">
      <style:text-properties fo:font-size="10pt" style:font-size-asian="10pt" style:font-name-complex="Arial" style:font-size-complex="10pt"/>
    </style:style>
    <style:style style:name="T481_35" style:family="text">
      <style:text-properties fo:font-size="10pt" style:font-size-asian="10pt" style:font-name-complex="Arial" style:font-size-complex="10pt"/>
    </style:style>
    <style:style style:name="P48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3" style:family="paragraph" style:parent-style-name="Normal">
      <style:paragraph-properties fo:text-align="justify"/>
    </style:style>
    <style:style style:name="T483_1" style:family="text">
      <style:text-properties fo:font-size="10pt" style:font-size-asian="10pt" style:font-name-complex="Arial" style:font-size-complex="10pt" fo:font-weight="bold" style:font-weight-asian="bold"/>
    </style:style>
    <style:style style:name="T483_2" style:family="text">
      <style:text-properties fo:font-size="10pt" style:font-size-asian="10pt" style:font-name-complex="Arial" style:font-size-complex="10pt"/>
    </style:style>
    <style:style style:name="T483_3" style:family="text">
      <style:text-properties fo:font-size="10pt" style:font-size-asian="10pt" style:font-name-complex="Arial" style:font-size-complex="10pt"/>
    </style:style>
    <style:style style:name="T483_4" style:family="text">
      <style:text-properties fo:font-size="10pt" style:font-size-asian="10pt" style:font-name-complex="Arial" style:font-size-complex="10pt"/>
    </style:style>
    <style:style style:name="T483_5" style:family="text">
      <style:text-properties fo:font-size="10pt" style:font-size-asian="10pt" style:font-name-complex="Arial" style:font-size-complex="10pt"/>
    </style:style>
    <style:style style:name="T483_6" style:family="text">
      <style:text-properties fo:font-size="10pt" style:font-size-asian="10pt" style:font-name-complex="Arial" style:font-size-complex="10pt"/>
    </style:style>
    <style:style style:name="T483_7" style:family="text">
      <style:text-properties fo:font-size="10pt" style:font-size-asian="10pt" style:font-name-complex="Arial" style:font-size-complex="10pt"/>
    </style:style>
    <style:style style:name="T483_8" style:family="text">
      <style:text-properties fo:font-size="10pt" style:font-size-asian="10pt" style:font-name-complex="Arial" style:font-size-complex="10pt"/>
    </style:style>
    <style:style style:name="T483_9" style:family="text">
      <style:text-properties fo:font-size="10pt" style:font-size-asian="10pt" style:font-name-complex="Arial" style:font-size-complex="10pt"/>
    </style:style>
    <style:style style:name="T483_10" style:family="text">
      <style:text-properties fo:font-size="10pt" style:font-size-asian="10pt" style:font-name-complex="Arial" style:font-size-complex="10pt"/>
    </style:style>
    <style:style style:name="T483_11" style:family="text">
      <style:text-properties fo:font-size="10pt" style:font-size-asian="10pt" style:font-name-complex="Arial" style:font-size-complex="10pt"/>
    </style:style>
    <style:style style:name="T483_12" style:family="text">
      <style:text-properties fo:font-size="10pt" style:font-size-asian="10pt" style:font-name-complex="Arial" style:font-size-complex="10pt"/>
    </style:style>
    <style:style style:name="T483_13" style:family="text">
      <style:text-properties fo:font-size="10pt" style:font-size-asian="10pt" style:font-name-complex="Arial" style:font-size-complex="10pt"/>
    </style:style>
    <style:style style:name="T483_14" style:family="text">
      <style:text-properties fo:font-size="10pt" style:font-size-asian="10pt" style:font-name-complex="Arial" style:font-size-complex="10pt"/>
    </style:style>
    <style:style style:name="T483_15" style:family="text">
      <style:text-properties fo:font-size="10pt" style:font-size-asian="10pt" style:font-name-complex="Arial" style:font-size-complex="10pt"/>
    </style:style>
    <style:style style:name="T483_16" style:family="text">
      <style:text-properties fo:font-size="10pt" style:font-size-asian="10pt" style:font-name-complex="Arial" style:font-size-complex="10pt"/>
    </style:style>
    <style:style style:name="T483_17" style:family="text">
      <style:text-properties fo:font-size="10pt" style:font-size-asian="10pt" style:font-name-complex="Arial" style:font-size-complex="10pt"/>
    </style:style>
    <style:style style:name="T483_18" style:family="text">
      <style:text-properties fo:font-size="10pt" style:font-size-asian="10pt" style:font-name-complex="Arial" style:font-size-complex="10pt"/>
    </style:style>
    <style:style style:name="T483_19" style:family="text">
      <style:text-properties fo:font-size="10pt" style:font-size-asian="10pt" style:font-name-complex="Arial" style:font-size-complex="10pt"/>
    </style:style>
    <style:style style:name="T483_20" style:family="text">
      <style:text-properties fo:font-size="10pt" style:font-size-asian="10pt" style:font-name-complex="Arial" style:font-size-complex="10pt"/>
    </style:style>
    <style:style style:name="T483_21" style:family="text">
      <style:text-properties fo:font-size="10pt" style:font-size-asian="10pt" style:font-name-complex="Arial" style:font-size-complex="10pt"/>
    </style:style>
    <style:style style:name="T483_22" style:family="text">
      <style:text-properties fo:font-size="10pt" style:font-size-asian="10pt" style:font-name-complex="Arial" style:font-size-complex="10pt"/>
    </style:style>
    <style:style style:name="T483_23" style:family="text">
      <style:text-properties fo:font-size="10pt" style:font-size-asian="10pt" style:font-name-complex="Arial" style:font-size-complex="10pt"/>
    </style:style>
    <style:style style:name="T483_24" style:family="text">
      <style:text-properties fo:font-size="10pt" style:font-size-asian="10pt" style:font-name-complex="Arial" style:font-size-complex="10pt"/>
    </style:style>
    <style:style style:name="T483_25" style:family="text">
      <style:text-properties fo:font-size="10pt" style:font-size-asian="10pt" style:font-name-complex="Arial" style:font-size-complex="10pt"/>
    </style:style>
    <style:style style:name="T483_26" style:family="text">
      <style:text-properties fo:font-size="10pt" style:font-size-asian="10pt" style:font-name-complex="Arial" style:font-size-complex="10pt"/>
    </style:style>
    <style:style style:name="T483_27" style:family="text">
      <style:text-properties fo:font-size="10pt" style:font-size-asian="10pt" style:font-name-complex="Arial" style:font-size-complex="10pt"/>
    </style:style>
    <style:style style:name="T483_28" style:family="text">
      <style:text-properties fo:font-size="10pt" style:font-size-asian="10pt" style:font-name-complex="Arial" style:font-size-complex="10pt"/>
    </style:style>
    <style:style style:name="T483_29" style:family="text">
      <style:text-properties fo:font-size="10pt" style:font-size-asian="10pt" style:font-name-complex="Arial" style:font-size-complex="10pt"/>
    </style:style>
    <style:style style:name="T483_30" style:family="text">
      <style:text-properties fo:font-size="10pt" style:font-size-asian="10pt" style:font-name-complex="Arial" style:font-size-complex="10pt"/>
    </style:style>
    <style:style style:name="T483_31" style:family="text">
      <style:text-properties fo:font-size="10pt" style:font-size-asian="10pt" style:font-name-complex="Arial" style:font-size-complex="10pt"/>
    </style:style>
    <style:style style:name="P48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5" style:family="paragraph" style:parent-style-name="Normal">
      <style:paragraph-properties fo:text-align="justify"/>
    </style:style>
    <style:style style:name="T485_1" style:family="text">
      <style:text-properties fo:font-size="10pt" style:font-size-asian="10pt" style:font-name-complex="Arial" style:font-size-complex="10pt" fo:font-weight="bold" style:font-weight-asian="bold"/>
    </style:style>
    <style:style style:name="T485_2" style:family="text">
      <style:text-properties fo:font-size="10pt" style:font-size-asian="10pt" style:font-name-complex="Arial" style:font-size-complex="10pt"/>
    </style:style>
    <style:style style:name="T485_3" style:family="text">
      <style:text-properties fo:font-size="10pt" style:font-size-asian="10pt" style:font-name-complex="Arial" style:font-size-complex="10pt"/>
    </style:style>
    <style:style style:name="T485_4" style:family="text">
      <style:text-properties fo:font-size="10pt" style:font-size-asian="10pt" style:font-name-complex="Arial" style:font-size-complex="10pt"/>
    </style:style>
    <style:style style:name="T485_5" style:family="text">
      <style:text-properties fo:font-size="10pt" style:font-size-asian="10pt" style:font-name-complex="Arial" style:font-size-complex="10pt"/>
    </style:style>
    <style:style style:name="T485_6" style:family="text">
      <style:text-properties fo:font-size="10pt" style:font-size-asian="10pt" style:font-name-complex="Arial" style:font-size-complex="10pt"/>
    </style:style>
    <style:style style:name="T485_7" style:family="text">
      <style:text-properties fo:font-size="10pt" style:font-size-asian="10pt" style:font-name-complex="Arial" style:font-size-complex="10pt"/>
    </style:style>
    <style:style style:name="T485_8" style:family="text">
      <style:text-properties fo:font-size="10pt" style:font-size-asian="10pt" style:font-name-complex="Arial" style:font-size-complex="10pt"/>
    </style:style>
    <style:style style:name="T485_9" style:family="text">
      <style:text-properties fo:font-size="10pt" style:font-size-asian="10pt" style:font-name-complex="Arial" style:font-size-complex="10pt"/>
    </style:style>
    <style:style style:name="T485_10" style:family="text">
      <style:text-properties fo:font-size="10pt" style:font-size-asian="10pt" style:font-name-complex="Arial" style:font-size-complex="10pt"/>
    </style:style>
    <style:style style:name="T485_11" style:family="text">
      <style:text-properties fo:font-size="10pt" style:font-size-asian="10pt" style:font-name-complex="Arial" style:font-size-complex="10pt"/>
    </style:style>
    <style:style style:name="T485_12" style:family="text">
      <style:text-properties fo:font-size="10pt" style:font-size-asian="10pt" style:font-name-complex="Arial" style:font-size-complex="10pt"/>
    </style:style>
    <style:style style:name="T485_13" style:family="text">
      <style:text-properties fo:font-size="10pt" style:font-size-asian="10pt" style:font-name-complex="Arial" style:font-size-complex="10pt"/>
    </style:style>
    <style:style style:name="T485_14" style:family="text">
      <style:text-properties fo:font-size="10pt" style:font-size-asian="10pt" style:font-name-complex="Arial" style:font-size-complex="10pt"/>
    </style:style>
    <style:style style:name="T485_15" style:family="text">
      <style:text-properties fo:font-size="10pt" style:font-size-asian="10pt" style:font-name-complex="Arial" style:font-size-complex="10pt"/>
    </style:style>
    <style:style style:name="T485_16" style:family="text">
      <style:text-properties fo:font-size="10pt" style:font-size-asian="10pt" style:font-name-complex="Arial" style:font-size-complex="10pt"/>
    </style:style>
    <style:style style:name="T485_17" style:family="text">
      <style:text-properties fo:font-size="10pt" style:font-size-asian="10pt" style:font-name-complex="Arial" style:font-size-complex="10pt"/>
    </style:style>
    <style:style style:name="T485_18" style:family="text">
      <style:text-properties fo:font-size="10pt" style:font-size-asian="10pt" style:font-name-complex="Arial" style:font-size-complex="10pt"/>
    </style:style>
    <style:style style:name="T485_19" style:family="text">
      <style:text-properties fo:font-size="10pt" style:font-size-asian="10pt" style:font-name-complex="Arial" style:font-size-complex="10pt"/>
    </style:style>
    <style:style style:name="T485_20" style:family="text">
      <style:text-properties fo:font-size="10pt" style:font-size-asian="10pt" style:font-name-complex="Arial" style:font-size-complex="10pt"/>
    </style:style>
    <style:style style:name="T485_21" style:family="text">
      <style:text-properties fo:font-size="10pt" style:font-size-asian="10pt" style:font-name-complex="Arial" style:font-size-complex="10pt"/>
    </style:style>
    <style:style style:name="T485_22" style:family="text">
      <style:text-properties fo:font-size="10pt" style:font-size-asian="10pt" style:font-name-complex="Arial" style:font-size-complex="10pt"/>
    </style:style>
    <style:style style:name="T485_23" style:family="text">
      <style:text-properties fo:font-size="10pt" style:font-size-asian="10pt" style:font-name-complex="Arial" style:font-size-complex="10pt"/>
    </style:style>
    <style:style style:name="T485_24" style:family="text">
      <style:text-properties fo:font-size="10pt" style:font-size-asian="10pt" style:font-name-complex="Arial" style:font-size-complex="10pt"/>
    </style:style>
    <style:style style:name="P48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7" style:family="paragraph" style:parent-style-name="Normal">
      <style:paragraph-properties fo:text-align="justify"/>
    </style:style>
    <style:style style:name="T487_1" style:family="text">
      <style:text-properties fo:font-size="10pt" style:font-size-asian="10pt" style:font-name-complex="Arial" style:font-size-complex="10pt" fo:font-weight="bold" style:font-weight-asian="bold"/>
    </style:style>
    <style:style style:name="T487_2" style:family="text">
      <style:text-properties fo:font-size="10pt" style:font-size-asian="10pt" style:font-name-complex="Arial" style:font-size-complex="10pt"/>
    </style:style>
    <style:style style:name="T487_3" style:family="text">
      <style:text-properties fo:font-size="10pt" style:font-size-asian="10pt" style:font-name-complex="Arial" style:font-size-complex="10pt"/>
    </style:style>
    <style:style style:name="T487_4" style:family="text">
      <style:text-properties fo:font-size="10pt" style:font-size-asian="10pt" style:font-name-complex="Arial" style:font-size-complex="10pt"/>
    </style:style>
    <style:style style:name="T487_5" style:family="text">
      <style:text-properties fo:font-size="10pt" style:font-size-asian="10pt" style:font-name-complex="Arial" style:font-size-complex="10pt"/>
    </style:style>
    <style:style style:name="T487_6" style:family="text">
      <style:text-properties fo:font-size="10pt" style:font-size-asian="10pt" style:font-name-complex="Arial" style:font-size-complex="10pt"/>
    </style:style>
    <style:style style:name="T487_7" style:family="text">
      <style:text-properties fo:font-size="10pt" style:font-size-asian="10pt" style:font-name-complex="Arial" style:font-size-complex="10pt"/>
    </style:style>
    <style:style style:name="T487_8" style:family="text">
      <style:text-properties fo:font-size="10pt" style:font-size-asian="10pt" style:font-name-complex="Arial" style:font-size-complex="10pt"/>
    </style:style>
    <style:style style:name="T487_9" style:family="text">
      <style:text-properties fo:font-size="10pt" style:font-size-asian="10pt" style:font-name-complex="Arial" style:font-size-complex="10pt"/>
    </style:style>
    <style:style style:name="T487_10" style:family="text">
      <style:text-properties fo:font-size="10pt" style:font-size-asian="10pt" style:font-name-complex="Arial" style:font-size-complex="10pt"/>
    </style:style>
    <style:style style:name="T487_11" style:family="text">
      <style:text-properties fo:font-size="10pt" style:font-size-asian="10pt" style:font-name-complex="Arial" style:font-size-complex="10pt"/>
    </style:style>
    <style:style style:name="T487_12" style:family="text">
      <style:text-properties fo:font-size="10pt" style:font-size-asian="10pt" style:font-name-complex="Arial" style:font-size-complex="10pt"/>
    </style:style>
    <style:style style:name="T487_13" style:family="text">
      <style:text-properties fo:font-size="10pt" style:font-size-asian="10pt" style:font-name-complex="Arial" style:font-size-complex="10pt"/>
    </style:style>
    <style:style style:name="T487_14" style:family="text">
      <style:text-properties fo:font-size="10pt" style:font-size-asian="10pt" style:font-name-complex="Arial" style:font-size-complex="10pt"/>
    </style:style>
    <style:style style:name="T487_15" style:family="text">
      <style:text-properties fo:font-size="10pt" style:font-size-asian="10pt" style:font-name-complex="Arial" style:font-size-complex="10pt"/>
    </style:style>
    <style:style style:name="T487_16" style:family="text">
      <style:text-properties fo:font-size="10pt" style:font-size-asian="10pt" style:font-name-complex="Arial" style:font-size-complex="10pt"/>
    </style:style>
    <style:style style:name="T487_17" style:family="text">
      <style:text-properties fo:font-size="10pt" style:font-size-asian="10pt" style:font-name-complex="Arial" style:font-size-complex="10pt"/>
    </style:style>
    <style:style style:name="T487_18" style:family="text">
      <style:text-properties fo:font-size="10pt" style:font-size-asian="10pt" style:font-name-complex="Arial" style:font-size-complex="10pt"/>
    </style:style>
    <style:style style:name="T487_19" style:family="text">
      <style:text-properties fo:font-size="10pt" style:font-size-asian="10pt" style:font-name-complex="Arial" style:font-size-complex="10pt"/>
    </style:style>
    <style:style style:name="T487_20" style:family="text">
      <style:text-properties fo:font-size="10pt" style:font-size-asian="10pt" style:font-name-complex="Arial" style:font-size-complex="10pt"/>
    </style:style>
    <style:style style:name="T487_21" style:family="text">
      <style:text-properties fo:font-size="10pt" style:font-size-asian="10pt" style:font-name-complex="Arial" style:font-size-complex="10pt"/>
    </style:style>
    <style:style style:name="T487_22" style:family="text">
      <style:text-properties fo:font-size="10pt" style:font-size-asian="10pt" style:font-name-complex="Arial" style:font-size-complex="10pt"/>
    </style:style>
    <style:style style:name="T487_23" style:family="text">
      <style:text-properties fo:font-size="10pt" style:font-size-asian="10pt" style:font-name-complex="Arial" style:font-size-complex="10pt"/>
    </style:style>
    <style:style style:name="T487_24" style:family="text">
      <style:text-properties fo:font-size="10pt" style:font-size-asian="10pt" style:font-name-complex="Arial" style:font-size-complex="10pt"/>
    </style:style>
    <style:style style:name="T487_25" style:family="text">
      <style:text-properties fo:font-size="10pt" style:font-size-asian="10pt" style:font-name-complex="Arial" style:font-size-complex="10pt"/>
    </style:style>
    <style:style style:name="T487_26" style:family="text">
      <style:text-properties fo:font-size="10pt" style:font-size-asian="10pt" style:font-name-complex="Arial" style:font-size-complex="10pt"/>
    </style:style>
    <style:style style:name="T487_27" style:family="text">
      <style:text-properties fo:font-size="10pt" style:font-size-asian="10pt" style:font-name-complex="Arial" style:font-size-complex="10pt"/>
    </style:style>
    <style:style style:name="T487_28" style:family="text">
      <style:text-properties fo:font-size="10pt" style:font-size-asian="10pt" style:font-name-complex="Arial" style:font-size-complex="10pt"/>
    </style:style>
    <style:style style:name="T487_29" style:family="text">
      <style:text-properties fo:font-size="10pt" style:font-size-asian="10pt" style:font-name-complex="Arial" style:font-size-complex="10pt"/>
    </style:style>
    <style:style style:name="T487_30" style:family="text">
      <style:text-properties fo:font-size="10pt" style:font-size-asian="10pt" style:font-name-complex="Arial" style:font-size-complex="10pt"/>
    </style:style>
    <style:style style:name="T487_31" style:family="text">
      <style:text-properties fo:font-size="10pt" style:font-size-asian="10pt" style:font-name-complex="Arial" style:font-size-complex="10pt"/>
    </style:style>
    <style:style style:name="T487_32" style:family="text">
      <style:text-properties fo:font-size="10pt" style:font-size-asian="10pt" style:font-name-complex="Arial" style:font-size-complex="10pt"/>
    </style:style>
    <style:style style:name="P48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9" style:family="paragraph" style:parent-style-name="Normal">
      <style:paragraph-properties fo:text-align="justify"/>
    </style:style>
    <style:style style:name="T489_1" style:family="text">
      <style:text-properties fo:font-size="10pt" style:font-size-asian="10pt" style:font-name-complex="Arial" style:font-size-complex="10pt" fo:font-weight="bold" style:font-weight-asian="bold"/>
    </style:style>
    <style:style style:name="T489_2" style:family="text">
      <style:text-properties fo:font-size="10pt" style:font-size-asian="10pt" style:font-name-complex="Arial" style:font-size-complex="10pt"/>
    </style:style>
    <style:style style:name="T489_3" style:family="text">
      <style:text-properties fo:font-size="10pt" style:font-size-asian="10pt" style:font-name-complex="Arial" style:font-size-complex="10pt"/>
    </style:style>
    <style:style style:name="T489_4" style:family="text">
      <style:text-properties fo:font-size="10pt" style:font-size-asian="10pt" style:font-name-complex="Arial" style:font-size-complex="10pt"/>
    </style:style>
    <style:style style:name="T489_5" style:family="text">
      <style:text-properties fo:font-size="10pt" style:font-size-asian="10pt" style:font-name-complex="Arial" style:font-size-complex="10pt"/>
    </style:style>
    <style:style style:name="T489_6" style:family="text">
      <style:text-properties fo:font-size="10pt" style:font-size-asian="10pt" style:font-name-complex="Arial" style:font-size-complex="10pt"/>
    </style:style>
    <style:style style:name="T489_7" style:family="text">
      <style:text-properties fo:font-size="10pt" style:font-size-asian="10pt" style:font-name-complex="Arial" style:font-size-complex="10pt"/>
    </style:style>
    <style:style style:name="T489_8" style:family="text">
      <style:text-properties fo:font-size="10pt" style:font-size-asian="10pt" style:font-name-complex="Arial" style:font-size-complex="10pt"/>
    </style:style>
    <style:style style:name="T489_9" style:family="text">
      <style:text-properties fo:font-size="10pt" style:font-size-asian="10pt" style:font-name-complex="Arial" style:font-size-complex="10pt"/>
    </style:style>
    <style:style style:name="T489_10" style:family="text">
      <style:text-properties fo:font-size="10pt" style:font-size-asian="10pt" style:font-name-complex="Arial" style:font-size-complex="10pt"/>
    </style:style>
    <style:style style:name="T489_11" style:family="text">
      <style:text-properties fo:font-size="10pt" style:font-size-asian="10pt" style:font-name-complex="Arial" style:font-size-complex="10pt"/>
    </style:style>
    <style:style style:name="T489_12" style:family="text">
      <style:text-properties fo:font-size="10pt" style:font-size-asian="10pt" style:font-name-complex="Arial" style:font-size-complex="10pt"/>
    </style:style>
    <style:style style:name="T489_13" style:family="text">
      <style:text-properties fo:font-size="10pt" style:font-size-asian="10pt" style:font-name-complex="Arial" style:font-size-complex="10pt"/>
    </style:style>
    <style:style style:name="T489_14" style:family="text">
      <style:text-properties fo:font-size="10pt" style:font-size-asian="10pt" style:font-name-complex="Arial" style:font-size-complex="10pt"/>
    </style:style>
    <style:style style:name="T489_15" style:family="text">
      <style:text-properties fo:font-size="10pt" style:font-size-asian="10pt" style:font-name-complex="Arial" style:font-size-complex="10pt"/>
    </style:style>
    <style:style style:name="T489_16" style:family="text">
      <style:text-properties fo:font-size="10pt" style:font-size-asian="10pt" style:font-name-complex="Arial" style:font-size-complex="10pt"/>
    </style:style>
    <style:style style:name="P490" style:family="paragraph" style:parent-style-name="Normal">
      <style:text-properties fo:font-size="10pt" style:font-size-asian="10pt" style:font-name-complex="Arial" style:font-size-complex="10pt"/>
    </style:style>
    <style:style style:name="P491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91_1" style:family="text">
      <style:text-properties fo:font-size="10pt" style:font-size-asian="10pt" style:font-name-complex="Arial" style:font-size-complex="10pt" fo:font-weight="bold" style:font-weight-asian="bold"/>
    </style:style>
    <style:style style:name="T491_2" style:family="text">
      <style:text-properties fo:font-size="10pt" style:font-size-asian="10pt" style:font-name-complex="Arial" style:font-size-complex="10pt" fo:font-weight="bold" style:font-weight-asian="bold"/>
    </style:style>
    <style:style style:name="T491_3" style:family="text">
      <style:text-properties fo:font-size="10pt" style:font-size-asian="10pt" style:font-name-complex="Arial" style:font-size-complex="10pt" fo:font-weight="bold" style:font-weight-asian="bold"/>
    </style:style>
    <style:style style:name="P492" style:family="paragraph" style:parent-style-name="Normal">
      <style:text-properties fo:background-color="#ffff00" fo:font-size="10pt" style:font-size-asian="10pt" style:font-name-complex="Arial" style:font-size-complex="10pt"/>
    </style:style>
    <style:style style:name="P493" style:family="paragraph" style:parent-style-name="Normal">
      <style:paragraph-properties fo:text-align="justify"/>
    </style:style>
    <style:style style:name="T493_1" style:family="text">
      <style:text-properties fo:font-size="10pt" style:font-size-asian="10pt" style:font-name-complex="Arial" style:font-size-complex="10pt" fo:font-weight="bold" style:font-weight-asian="bold"/>
    </style:style>
    <style:style style:name="T493_2" style:family="text">
      <style:text-properties fo:font-size="10pt" style:font-size-asian="10pt" style:font-name-complex="Arial" style:font-size-complex="10pt" fo:font-weight="bold" style:font-weight-asian="bold"/>
    </style:style>
    <style:style style:name="T493_3" style:family="text">
      <style:text-properties fo:font-size="10pt" style:font-size-asian="10pt" style:font-name-complex="Arial" style:font-size-complex="10pt" fo:font-weight="bold" style:font-weight-asian="bold"/>
    </style:style>
    <style:style style:name="T493_4" style:family="text">
      <style:text-properties fo:font-size="10pt" style:font-size-asian="10pt" style:font-name-complex="Arial" style:font-size-complex="10pt" fo:font-weight="bold" style:font-weight-asian="bold"/>
    </style:style>
    <style:style style:name="T493_5" style:family="text">
      <style:text-properties fo:font-size="10pt" style:font-size-asian="10pt" style:font-name-complex="Arial" style:font-size-complex="10pt"/>
    </style:style>
    <style:style style:name="T493_6" style:family="text">
      <style:text-properties fo:font-size="10pt" style:font-size-asian="10pt" style:font-name-complex="Arial" style:font-size-complex="10pt"/>
    </style:style>
    <style:style style:name="T493_7" style:family="text">
      <style:text-properties fo:font-size="10pt" style:font-size-asian="10pt" style:font-name-complex="Arial" style:font-size-complex="10pt"/>
    </style:style>
    <style:style style:name="T493_8" style:family="text">
      <style:text-properties fo:font-size="10pt" style:font-size-asian="10pt" style:font-name-complex="Arial" style:font-size-complex="10pt"/>
    </style:style>
    <style:style style:name="T493_9" style:family="text">
      <style:text-properties fo:font-size="10pt" style:font-size-asian="10pt" style:font-name-complex="Arial" style:font-size-complex="10pt"/>
    </style:style>
    <style:style style:name="T493_10" style:family="text">
      <style:text-properties fo:font-size="10pt" style:font-size-asian="10pt" style:font-name-complex="Arial" style:font-size-complex="10pt"/>
    </style:style>
    <style:style style:name="T493_11" style:family="text">
      <style:text-properties fo:font-size="10pt" style:font-size-asian="10pt" style:font-name-complex="Arial" style:font-size-complex="10pt"/>
    </style:style>
    <style:style style:name="T493_12" style:family="text">
      <style:text-properties fo:font-size="10pt" style:font-size-asian="10pt" style:font-name-complex="Arial" style:font-size-complex="10pt"/>
    </style:style>
    <style:style style:name="P49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95" style:family="paragraph" style:parent-style-name="Normal">
      <style:paragraph-properties fo:text-align="justify"/>
    </style:style>
    <style:style style:name="T495_1" style:family="text">
      <style:text-properties fo:font-size="10pt" style:font-size-asian="10pt" style:font-name-complex="Arial" style:font-size-complex="10pt"/>
    </style:style>
    <style:style style:name="T495_2" style:family="text">
      <style:text-properties fo:font-size="10pt" style:font-size-asian="10pt" style:font-name-complex="Arial" style:font-size-complex="10pt"/>
    </style:style>
    <style:style style:name="T495_3" style:family="text">
      <style:text-properties fo:font-size="10pt" style:font-size-asian="10pt" style:font-name-complex="Arial" style:font-size-complex="10pt"/>
    </style:style>
    <style:style style:name="T495_4" style:family="text">
      <style:text-properties fo:font-size="10pt" style:font-size-asian="10pt" style:font-name-complex="Arial" style:font-size-complex="10pt"/>
    </style:style>
    <style:style style:name="T495_5" style:family="text">
      <style:text-properties fo:font-size="10pt" style:font-size-asian="10pt" style:font-name-complex="Arial" style:font-size-complex="10pt"/>
    </style:style>
    <style:style style:name="T495_6" style:family="text">
      <style:text-properties fo:font-size="10pt" style:font-size-asian="10pt" style:font-name-complex="Arial" style:font-size-complex="10pt"/>
    </style:style>
    <style:style style:name="T495_7" style:family="text">
      <style:text-properties fo:font-size="10pt" style:font-size-asian="10pt" style:font-name-complex="Arial" style:font-size-complex="10pt"/>
    </style:style>
    <style:style style:name="T495_8" style:family="text">
      <style:text-properties fo:font-size="10pt" style:font-size-asian="10pt" style:font-name-complex="Arial" style:font-size-complex="10pt"/>
    </style:style>
    <style:style style:name="T495_9" style:family="text">
      <style:text-properties fo:font-size="10pt" style:font-size-asian="10pt" style:font-name-complex="Arial" style:font-size-complex="10pt"/>
    </style:style>
    <style:style style:name="T495_10" style:family="text">
      <style:text-properties fo:font-size="10pt" style:font-size-asian="10pt" style:font-name-complex="Arial" style:font-size-complex="10pt"/>
    </style:style>
    <style:style style:name="T495_11" style:family="text">
      <style:text-properties fo:font-size="10pt" style:font-size-asian="10pt" style:font-name-complex="Arial" style:font-size-complex="10pt"/>
    </style:style>
    <style:style style:name="T495_12" style:family="text">
      <style:text-properties fo:font-size="10pt" style:font-size-asian="10pt" style:font-name-complex="Arial" style:font-size-complex="10pt"/>
    </style:style>
    <style:style style:name="T495_13" style:family="text">
      <style:text-properties fo:font-size="10pt" style:font-size-asian="10pt" style:font-name-complex="Arial" style:font-size-complex="10pt"/>
    </style:style>
    <style:style style:name="T495_14" style:family="text">
      <style:text-properties fo:font-size="10pt" style:font-size-asian="10pt" style:font-name-complex="Arial" style:font-size-complex="10pt"/>
    </style:style>
    <style:style style:name="T495_15" style:family="text">
      <style:text-properties fo:font-size="10pt" style:font-size-asian="10pt" style:font-name-complex="Arial" style:font-size-complex="10pt"/>
    </style:style>
    <style:style style:name="T495_16" style:family="text">
      <style:text-properties fo:font-size="10pt" style:font-size-asian="10pt" style:font-name-complex="Arial" style:font-size-complex="10pt"/>
    </style:style>
    <style:style style:name="T495_17" style:family="text">
      <style:text-properties fo:font-size="10pt" style:font-size-asian="10pt" style:font-name-complex="Arial" style:font-size-complex="10pt"/>
    </style:style>
    <style:style style:name="P49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97" style:family="paragraph" style:parent-style-name="Normal">
      <style:paragraph-properties fo:text-align="justify"/>
    </style:style>
    <style:style style:name="T497_1" style:family="text">
      <style:text-properties fo:font-size="10pt" style:font-size-asian="10pt" style:font-name-complex="Arial" style:font-size-complex="10pt"/>
    </style:style>
    <style:style style:name="T497_2" style:family="text">
      <style:text-properties fo:font-size="10pt" style:font-size-asian="10pt" style:font-name-complex="Arial" style:font-size-complex="10pt"/>
    </style:style>
    <style:style style:name="T497_3" style:family="text">
      <style:text-properties fo:font-size="10pt" style:font-size-asian="10pt" style:font-name-complex="Arial" style:font-size-complex="10pt"/>
    </style:style>
    <style:style style:name="T497_4" style:family="text">
      <style:text-properties fo:font-size="10pt" style:font-size-asian="10pt" style:font-name-complex="Arial" style:font-size-complex="10pt"/>
    </style:style>
    <style:style style:name="T497_5" style:family="text">
      <style:text-properties fo:font-size="10pt" style:font-size-asian="10pt" style:font-name-complex="Arial" style:font-size-complex="10pt"/>
    </style:style>
    <style:style style:name="T497_6" style:family="text">
      <style:text-properties fo:font-size="10pt" style:font-size-asian="10pt" style:font-name-complex="Arial" style:font-size-complex="10pt"/>
    </style:style>
    <style:style style:name="T497_7" style:family="text">
      <style:text-properties fo:font-size="10pt" style:font-size-asian="10pt" style:font-name-complex="Arial" style:font-size-complex="10pt"/>
    </style:style>
    <style:style style:name="T497_8" style:family="text">
      <style:text-properties fo:font-size="10pt" style:font-size-asian="10pt" style:font-name-complex="Arial" style:font-size-complex="10pt"/>
    </style:style>
    <style:style style:name="T497_9" style:family="text">
      <style:text-properties fo:font-size="10pt" style:font-size-asian="10pt" style:font-name-complex="Arial" style:font-size-complex="10pt"/>
    </style:style>
    <style:style style:name="T497_10" style:family="text">
      <style:text-properties fo:font-size="10pt" style:font-size-asian="10pt" style:font-name-complex="Arial" style:font-size-complex="10pt"/>
    </style:style>
    <style:style style:name="P49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99" style:family="paragraph" style:parent-style-name="Normal">
      <style:paragraph-properties fo:text-align="justify"/>
    </style:style>
    <style:style style:name="T499_1" style:family="text">
      <style:text-properties fo:font-size="10pt" style:font-size-asian="10pt" style:font-name-complex="Arial" style:font-size-complex="10pt" fo:font-weight="bold" style:font-weight-asian="bold"/>
    </style:style>
    <style:style style:name="T499_2" style:family="text">
      <style:text-properties fo:font-size="10pt" style:font-size-asian="10pt" style:font-name-complex="Arial" style:font-size-complex="10pt" fo:font-weight="bold" style:font-weight-asian="bold"/>
    </style:style>
    <style:style style:name="T499_3" style:family="text">
      <style:text-properties fo:font-size="10pt" style:font-size-asian="10pt" style:font-name-complex="Arial" style:font-size-complex="10pt"/>
    </style:style>
    <style:style style:name="T499_4" style:family="text">
      <style:text-properties fo:font-size="10pt" style:font-size-asian="10pt" style:font-name-complex="Arial" style:font-size-complex="10pt"/>
    </style:style>
    <style:style style:name="T499_5" style:family="text">
      <style:text-properties fo:font-size="10pt" style:font-size-asian="10pt" style:font-name-complex="Arial" style:font-size-complex="10pt"/>
    </style:style>
    <style:style style:name="T499_6" style:family="text">
      <style:text-properties fo:font-size="10pt" style:font-size-asian="10pt" style:font-name-complex="Arial" style:font-size-complex="10pt"/>
    </style:style>
    <style:style style:name="T499_7" style:family="text">
      <style:text-properties fo:font-size="10pt" style:font-size-asian="10pt" style:font-name-complex="Arial" style:font-size-complex="10pt"/>
    </style:style>
    <style:style style:name="T499_8" style:family="text">
      <style:text-properties fo:font-size="10pt" style:font-size-asian="10pt" style:font-name-complex="Arial" style:font-size-complex="10pt"/>
    </style:style>
    <style:style style:name="T499_9" style:family="text">
      <style:text-properties fo:font-size="10pt" style:font-size-asian="10pt" style:font-name-complex="Arial" style:font-size-complex="10pt"/>
    </style:style>
    <style:style style:name="T499_10" style:family="text">
      <style:text-properties fo:font-size="10pt" style:font-size-asian="10pt" style:font-name-complex="Arial" style:font-size-complex="10pt"/>
    </style:style>
    <style:style style:name="T499_11" style:family="text">
      <style:text-properties fo:font-size="10pt" style:font-size-asian="10pt" style:font-name-complex="Arial" style:font-size-complex="10pt"/>
    </style:style>
    <style:style style:name="T499_12" style:family="text">
      <style:text-properties fo:font-size="10pt" style:font-size-asian="10pt" style:font-name-complex="Arial" style:font-size-complex="10pt"/>
    </style:style>
    <style:style style:name="T499_13" style:family="text">
      <style:text-properties fo:font-size="10pt" style:font-size-asian="10pt" style:font-name-complex="Arial" style:font-size-complex="10pt"/>
    </style:style>
    <style:style style:name="T499_14" style:family="text">
      <style:text-properties fo:font-size="10pt" style:font-size-asian="10pt" style:font-name-complex="Arial" style:font-size-complex="10pt"/>
    </style:style>
    <style:style style:name="P50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01" style:family="paragraph" style:parent-style-name="Normal">
      <style:paragraph-properties fo:text-align="justify"/>
    </style:style>
    <style:style style:name="T501_1" style:family="text">
      <style:text-properties fo:font-size="10pt" style:font-size-asian="10pt" style:font-name-complex="Arial" style:font-size-complex="10pt" fo:font-weight="bold" style:font-weight-asian="bold"/>
    </style:style>
    <style:style style:name="T501_2" style:family="text">
      <style:text-properties fo:font-size="10pt" style:font-size-asian="10pt" style:font-name-complex="Arial" style:font-size-complex="10pt" fo:font-weight="bold" style:font-weight-asian="bold"/>
    </style:style>
    <style:style style:name="T501_3" style:family="text">
      <style:text-properties fo:font-size="10pt" style:font-size-asian="10pt" style:font-name-complex="Arial" style:font-size-complex="10pt"/>
    </style:style>
    <style:style style:name="T501_4" style:family="text">
      <style:text-properties fo:font-size="10pt" style:font-size-asian="10pt" style:font-name-complex="Arial" style:font-size-complex="10pt"/>
    </style:style>
    <style:style style:name="T501_5" style:family="text">
      <style:text-properties fo:font-size="10pt" style:font-size-asian="10pt" style:font-name-complex="Arial" style:font-size-complex="10pt"/>
    </style:style>
    <style:style style:name="T501_6" style:family="text">
      <style:text-properties fo:font-size="10pt" style:font-size-asian="10pt" style:font-name-complex="Arial" style:font-size-complex="10pt"/>
    </style:style>
    <style:style style:name="T501_7" style:family="text">
      <style:text-properties fo:font-size="10pt" style:font-size-asian="10pt" style:font-name-complex="Arial" style:font-size-complex="10pt"/>
    </style:style>
    <style:style style:name="P502" style:family="paragraph" style:parent-style-name="Normal">
      <style:paragraph-properties fo:text-align="justify"/>
    </style:style>
    <style:style style:name="T502_1" style:family="text">
      <style:text-properties fo:font-size="10pt" style:font-size-asian="10pt" style:font-name-complex="Arial" style:font-size-complex="10pt"/>
    </style:style>
    <style:style style:name="T502_2" style:family="text">
      <style:text-properties fo:font-size="10pt" style:font-size-asian="10pt" style:font-name-complex="Arial" style:font-size-complex="10pt"/>
    </style:style>
    <style:style style:name="T502_3" style:family="text">
      <style:text-properties fo:font-size="10pt" style:font-size-asian="10pt" style:font-name-complex="Arial" style:font-size-complex="10pt"/>
    </style:style>
    <style:style style:name="T502_4" style:family="text">
      <style:text-properties fo:font-size="10pt" style:font-size-asian="10pt" style:font-name-complex="Arial" style:font-size-complex="10pt"/>
    </style:style>
    <style:style style:name="T502_5" style:family="text">
      <style:text-properties fo:font-size="10pt" style:font-size-asian="10pt" style:font-name-complex="Arial" style:font-size-complex="10pt"/>
    </style:style>
    <style:style style:name="T502_6" style:family="text">
      <style:text-properties fo:font-size="10pt" style:font-size-asian="10pt" style:font-name-complex="Arial" style:font-size-complex="10pt"/>
    </style:style>
    <style:style style:name="T502_7" style:family="text">
      <style:text-properties fo:font-size="10pt" style:font-size-asian="10pt" style:font-name-complex="Arial" style:font-size-complex="10pt"/>
    </style:style>
    <style:style style:name="T502_8" style:family="text">
      <style:text-properties fo:font-size="10pt" style:font-size-asian="10pt" style:font-name-complex="Arial" style:font-size-complex="10pt"/>
    </style:style>
    <style:style style:name="T502_9" style:family="text">
      <style:text-properties fo:font-size="10pt" style:font-size-asian="10pt" style:font-name-complex="Arial" style:font-size-complex="10pt"/>
    </style:style>
    <style:style style:name="T502_10" style:family="text">
      <style:text-properties fo:font-size="10pt" style:font-size-asian="10pt" style:font-name-complex="Arial" style:font-size-complex="10pt"/>
    </style:style>
    <style:style style:name="T502_11" style:family="text">
      <style:text-properties fo:font-size="10pt" style:font-size-asian="10pt" style:font-name-complex="Arial" style:font-size-complex="10pt"/>
    </style:style>
    <style:style style:name="T502_12" style:family="text">
      <style:text-properties fo:font-size="10pt" style:font-size-asian="10pt" style:font-name-complex="Arial" style:font-size-complex="10pt"/>
    </style:style>
    <style:style style:name="T502_13" style:family="text">
      <style:text-properties fo:font-size="10pt" style:font-size-asian="10pt" style:font-name-complex="Arial" style:font-size-complex="10pt"/>
    </style:style>
    <style:style style:name="T502_14" style:family="text">
      <style:text-properties fo:font-size="10pt" style:font-size-asian="10pt" style:font-name-complex="Arial" style:font-size-complex="10pt"/>
    </style:style>
    <style:style style:name="T502_15" style:family="text">
      <style:text-properties fo:font-size="10pt" style:font-size-asian="10pt" style:font-name-complex="Arial" style:font-size-complex="10pt"/>
    </style:style>
    <style:style style:name="T502_16" style:family="text">
      <style:text-properties fo:font-size="10pt" style:font-size-asian="10pt" style:font-name-complex="Arial" style:font-size-complex="10pt"/>
    </style:style>
    <style:style style:name="T502_17" style:family="text">
      <style:text-properties fo:font-size="10pt" style:font-size-asian="10pt" style:font-name-complex="Arial" style:font-size-complex="10pt"/>
    </style:style>
    <style:style style:name="T502_18" style:family="text">
      <style:text-properties fo:font-size="10pt" style:font-size-asian="10pt" style:font-name-complex="Arial" style:font-size-complex="10pt"/>
    </style:style>
    <style:style style:name="T502_19" style:family="text">
      <style:text-properties fo:font-size="10pt" style:font-size-asian="10pt" style:font-name-complex="Arial" style:font-size-complex="10pt"/>
    </style:style>
    <style:style style:name="T502_20" style:family="text">
      <style:text-properties fo:font-size="10pt" style:font-size-asian="10pt" style:font-name-complex="Arial" style:font-size-complex="10pt"/>
    </style:style>
    <style:style style:name="T502_21" style:family="text">
      <style:text-properties fo:font-size="10pt" style:font-size-asian="10pt" style:font-name-complex="Arial" style:font-size-complex="10pt"/>
    </style:style>
    <style:style style:name="T502_22" style:family="text">
      <style:text-properties fo:font-size="10pt" style:font-size-asian="10pt" style:font-name-complex="Arial" style:font-size-complex="10pt"/>
    </style:style>
    <style:style style:name="T502_23" style:family="text">
      <style:text-properties fo:font-size="10pt" style:font-size-asian="10pt" style:font-name-complex="Arial" style:font-size-complex="10pt"/>
    </style:style>
    <style:style style:name="T502_24" style:family="text">
      <style:text-properties fo:font-size="10pt" style:font-size-asian="10pt" style:font-name-complex="Arial" style:font-size-complex="10pt"/>
    </style:style>
    <style:style style:name="T502_25" style:family="text">
      <style:text-properties fo:font-size="10pt" style:font-size-asian="10pt" style:font-name-complex="Arial" style:font-size-complex="10pt"/>
    </style:style>
    <style:style style:name="P50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04" style:family="paragraph" style:parent-style-name="Normal">
      <style:paragraph-properties fo:text-align="justify"/>
    </style:style>
    <style:style style:name="T504_1" style:family="text">
      <style:text-properties fo:font-size="10pt" style:font-size-asian="10pt" style:font-name-complex="Arial" style:font-size-complex="10pt" fo:font-weight="bold" style:font-weight-asian="bold"/>
    </style:style>
    <style:style style:name="T504_2" style:family="text">
      <style:text-properties fo:font-size="10pt" style:font-size-asian="10pt" style:font-name-complex="Arial" style:font-size-complex="10pt" fo:font-weight="bold" style:font-weight-asian="bold"/>
    </style:style>
    <style:style style:name="T504_3" style:family="text">
      <style:text-properties fo:font-size="10pt" style:font-size-asian="10pt" style:font-name-complex="Arial" style:font-size-complex="10pt" fo:font-weight="bold" style:font-weight-asian="bold"/>
    </style:style>
    <style:style style:name="T504_4" style:family="text">
      <style:text-properties fo:font-size="10pt" style:font-size-asian="10pt" style:font-name-complex="Arial" style:font-size-complex="10pt"/>
    </style:style>
    <style:style style:name="T504_5" style:family="text">
      <style:text-properties fo:font-size="10pt" style:font-size-asian="10pt" style:font-name-complex="Arial" style:font-size-complex="10pt"/>
    </style:style>
    <style:style style:name="T504_6" style:family="text">
      <style:text-properties fo:font-size="10pt" style:font-size-asian="10pt" style:font-name-complex="Arial" style:font-size-complex="10pt"/>
    </style:style>
    <style:style style:name="T504_7" style:family="text">
      <style:text-properties fo:font-size="10pt" style:font-size-asian="10pt" style:font-name-complex="Arial" style:font-size-complex="10pt"/>
    </style:style>
    <style:style style:name="T504_8" style:family="text">
      <style:text-properties fo:font-size="10pt" style:font-size-asian="10pt" style:font-name-complex="Arial" style:font-size-complex="10pt"/>
    </style:style>
    <style:style style:name="T504_9" style:family="text">
      <style:text-properties fo:font-size="10pt" style:font-size-asian="10pt" style:font-name-complex="Arial" style:font-size-complex="10pt"/>
    </style:style>
    <style:style style:name="T504_10" style:family="text">
      <style:text-properties fo:font-size="10pt" style:font-size-asian="10pt" style:font-name-complex="Arial" style:font-size-complex="10pt"/>
    </style:style>
    <style:style style:name="T504_11" style:family="text">
      <style:text-properties fo:font-size="10pt" style:font-size-asian="10pt" style:font-name-complex="Arial" style:font-size-complex="10pt"/>
    </style:style>
    <style:style style:name="T504_12" style:family="text">
      <style:text-properties fo:font-size="10pt" style:font-size-asian="10pt" style:font-name-complex="Arial" style:font-size-complex="10pt"/>
    </style:style>
    <style:style style:name="T504_13" style:family="text">
      <style:text-properties fo:font-size="10pt" style:font-size-asian="10pt" style:font-name-complex="Arial" style:font-size-complex="10pt"/>
    </style:style>
    <style:style style:name="T504_14" style:family="text">
      <style:text-properties fo:font-size="10pt" style:font-size-asian="10pt" style:font-name-complex="Arial" style:font-size-complex="10pt"/>
    </style:style>
    <style:style style:name="T504_15" style:family="text">
      <style:text-properties fo:font-size="10pt" style:font-size-asian="10pt" style:font-name-complex="Arial" style:font-size-complex="10pt"/>
    </style:style>
    <style:style style:name="T504_16" style:family="text">
      <style:text-properties fo:font-size="10pt" style:font-size-asian="10pt" style:font-name-complex="Arial" style:font-size-complex="10pt"/>
    </style:style>
    <style:style style:name="T504_17" style:family="text">
      <style:text-properties fo:font-size="10pt" style:font-size-asian="10pt" style:font-name-complex="Arial" style:font-size-complex="10pt"/>
    </style:style>
    <style:style style:name="T504_18" style:family="text">
      <style:text-properties fo:font-size="10pt" style:font-size-asian="10pt" style:font-name-complex="Arial" style:font-size-complex="10pt"/>
    </style:style>
    <style:style style:name="T504_19" style:family="text">
      <style:text-properties fo:font-size="10pt" style:font-size-asian="10pt" style:font-name-complex="Arial" style:font-size-complex="10pt"/>
    </style:style>
    <style:style style:name="T504_20" style:family="text">
      <style:text-properties fo:font-size="10pt" style:font-size-asian="10pt" style:font-name-complex="Arial" style:font-size-complex="10pt"/>
    </style:style>
    <style:style style:name="T504_21" style:family="text">
      <style:text-properties fo:font-size="10pt" style:font-size-asian="10pt" style:font-name-complex="Arial" style:font-size-complex="10pt"/>
    </style:style>
    <style:style style:name="T504_22" style:family="text">
      <style:text-properties fo:font-size="10pt" style:font-size-asian="10pt" style:font-name-complex="Arial" style:font-size-complex="10pt"/>
    </style:style>
    <style:style style:name="T504_23" style:family="text">
      <style:text-properties fo:font-size="10pt" style:font-size-asian="10pt" style:font-name-complex="Arial" style:font-size-complex="10pt"/>
    </style:style>
    <style:style style:name="P50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06" style:family="paragraph" style:parent-style-name="Normal">
      <style:paragraph-properties fo:text-align="justify"/>
    </style:style>
    <style:style style:name="T506_1" style:family="text">
      <style:text-properties fo:font-size="10pt" style:font-size-asian="10pt" style:font-name-complex="Arial" style:font-size-complex="10pt" fo:font-weight="bold" style:font-weight-asian="bold"/>
    </style:style>
    <style:style style:name="T506_2" style:family="text">
      <style:text-properties fo:font-size="10pt" style:font-size-asian="10pt" style:font-name-complex="Arial" style:font-size-complex="10pt"/>
    </style:style>
    <style:style style:name="T506_3" style:family="text">
      <style:text-properties fo:font-size="10pt" style:font-size-asian="10pt" style:font-name-complex="Arial" style:font-size-complex="10pt"/>
    </style:style>
    <style:style style:name="T506_4" style:family="text">
      <style:text-properties fo:font-size="10pt" style:font-size-asian="10pt" style:font-name-complex="Arial" style:font-size-complex="10pt"/>
    </style:style>
    <style:style style:name="T506_5" style:family="text">
      <style:text-properties fo:font-size="10pt" style:font-size-asian="10pt" style:font-name-complex="Arial" style:font-size-complex="10pt"/>
    </style:style>
    <style:style style:name="T506_6" style:family="text">
      <style:text-properties fo:font-size="10pt" style:font-size-asian="10pt" style:font-name-complex="Arial" style:font-size-complex="10pt"/>
    </style:style>
    <style:style style:name="T506_7" style:family="text">
      <style:text-properties fo:font-size="10pt" style:font-size-asian="10pt" style:font-name-complex="Arial" style:font-size-complex="10pt"/>
    </style:style>
    <style:style style:name="T506_8" style:family="text">
      <style:text-properties fo:font-size="10pt" style:font-size-asian="10pt" style:font-name-complex="Arial" style:font-size-complex="10pt"/>
    </style:style>
    <style:style style:name="T506_9" style:family="text">
      <style:text-properties fo:font-size="10pt" style:font-size-asian="10pt" style:font-name-complex="Arial" style:font-size-complex="10pt"/>
    </style:style>
    <style:style style:name="T506_10" style:family="text">
      <style:text-properties fo:font-size="10pt" style:font-size-asian="10pt" style:font-name-complex="Arial" style:font-size-complex="10pt"/>
    </style:style>
    <style:style style:name="T506_11" style:family="text">
      <style:text-properties fo:font-size="10pt" style:font-size-asian="10pt" style:font-name-complex="Arial" style:font-size-complex="10pt"/>
    </style:style>
    <style:style style:name="T506_12" style:family="text">
      <style:text-properties fo:font-size="10pt" style:font-size-asian="10pt" style:font-name-complex="Arial" style:font-size-complex="10pt"/>
    </style:style>
    <style:style style:name="T506_13" style:family="text">
      <style:text-properties fo:font-size="10pt" style:font-size-asian="10pt" style:font-name-complex="Arial" style:font-size-complex="10pt"/>
    </style:style>
    <style:style style:name="T506_14" style:family="text">
      <style:text-properties fo:font-size="10pt" style:font-size-asian="10pt" style:font-name-complex="Arial" style:font-size-complex="10pt"/>
    </style:style>
    <style:style style:name="T506_15" style:family="text">
      <style:text-properties fo:font-size="10pt" style:font-size-asian="10pt" style:font-name-complex="Arial" style:font-size-complex="10pt"/>
    </style:style>
    <style:style style:name="T506_16" style:family="text">
      <style:text-properties fo:font-size="10pt" style:font-size-asian="10pt" style:font-name-complex="Arial" style:font-size-complex="10pt"/>
    </style:style>
    <style:style style:name="T506_17" style:family="text">
      <style:text-properties fo:font-size="10pt" style:font-size-asian="10pt" style:font-name-complex="Arial" style:font-size-complex="10pt"/>
    </style:style>
    <style:style style:name="T506_18" style:family="text">
      <style:text-properties fo:font-size="10pt" style:font-size-asian="10pt" style:font-name-complex="Arial" style:font-size-complex="10pt"/>
    </style:style>
    <style:style style:name="T506_19" style:family="text">
      <style:text-properties fo:font-size="10pt" style:font-size-asian="10pt" style:font-name-complex="Arial" style:font-size-complex="10pt"/>
    </style:style>
    <style:style style:name="T506_20" style:family="text">
      <style:text-properties fo:font-size="10pt" style:font-size-asian="10pt" style:font-name-complex="Arial" style:font-size-complex="10pt"/>
    </style:style>
    <style:style style:name="T506_21" style:family="text">
      <style:text-properties fo:font-size="10pt" style:font-size-asian="10pt" style:font-name-complex="Arial" style:font-size-complex="10pt"/>
    </style:style>
    <style:style style:name="P507" style:family="paragraph" style:parent-style-name="Normal">
      <style:text-properties fo:font-size="10pt" style:font-size-asian="10pt" style:font-name-complex="Arial" style:font-size-complex="10pt"/>
    </style:style>
    <style:style style:name="Table9" style:family="table">
      <style:table-properties table:align="left" style:width="18.452cm" fo:margin-left="-0.009cm"/>
    </style:style>
    <style:style style:name="Column45" style:family="table-column">
      <style:table-column-properties style:column-width="4.251cm"/>
    </style:style>
    <style:style style:name="Column46" style:family="table-column">
      <style:table-column-properties style:column-width="3.501cm"/>
    </style:style>
    <style:style style:name="Column47" style:family="table-column">
      <style:table-column-properties style:column-width="4cm"/>
    </style:style>
    <style:style style:name="Column48" style:family="table-column">
      <style:table-column-properties style:column-width="6.699cm"/>
    </style:style>
    <style:style style:name="Row53" style:family="table-row"/>
    <style:style style:name="Cell17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8" style:family="paragraph" style:parent-style-name="Normal"/>
    <style:style style:name="T50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/>
    <style:style style:name="T5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7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/>
    <style:style style:name="T51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/>
    <style:style style:name="T5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512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P513" style:family="paragraph" style:parent-style-name="Normal">
      <style:paragraph-properties fo:break-before="page"/>
    </style:style>
    <style:style style:name="P514" style:family="paragraph" style:parent-style-name="Normal">
      <style:paragraph-properties fo:text-align="justify"/>
    </style:style>
    <style:style style:name="T51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1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16" style:family="paragraph" style:parent-style-name="Normal">
      <style:paragraph-properties fo:text-align="justify"/>
    </style:style>
    <style:style style:name="T516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51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18" style:family="paragraph" style:parent-style-name="Normal">
      <style:paragraph-properties fo:text-align="justify"/>
    </style:style>
    <style:style style:name="T518_1" style:family="text">
      <style:text-properties fo:font-size="10pt" style:font-size-asian="10pt" style:font-name-complex="Arial" style:font-size-complex="10pt"/>
    </style:style>
    <style:style style:name="P51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20" style:family="paragraph" style:parent-style-name="Normal">
      <style:paragraph-properties fo:text-align="justify"/>
    </style:style>
    <style:style style:name="T520_1" style:family="text">
      <style:text-properties fo:font-size="10pt" style:font-size-asian="10pt" style:font-name-complex="Arial" style:font-size-complex="10pt"/>
    </style:style>
    <style:style style:name="P52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22" style:family="paragraph" style:parent-style-name="Normal">
      <style:paragraph-properties fo:text-align="justify"/>
    </style:style>
    <style:style style:name="T522_1" style:family="text">
      <style:text-properties fo:font-size="10pt" style:font-size-asian="10pt" style:font-name-complex="Arial" style:font-size-complex="10pt"/>
    </style:style>
    <style:style style:name="P52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24" style:family="paragraph" style:parent-style-name="Normal">
      <style:paragraph-properties fo:text-align="justify"/>
    </style:style>
    <style:style style:name="T524_1" style:family="text">
      <style:text-properties fo:font-size="10pt" style:font-size-asian="10pt" style:font-name-complex="Arial" style:font-size-complex="10pt"/>
    </style:style>
    <style:style style:name="P52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26" style:family="paragraph" style:parent-style-name="Normal">
      <style:paragraph-properties fo:text-align="justify"/>
    </style:style>
    <style:style style:name="T526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52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28" style:family="paragraph" style:parent-style-name="Normal">
      <style:paragraph-properties fo:text-align="justify"/>
    </style:style>
    <style:style style:name="T528_1" style:family="text">
      <style:text-properties fo:font-size="10pt" style:font-size-asian="10pt" style:font-name-complex="Arial" style:font-size-complex="10pt"/>
    </style:style>
    <style:style style:name="T528_2" style:family="text">
      <style:text-properties fo:font-size="10pt" style:font-size-asian="10pt" style:font-name-complex="Arial" style:font-size-complex="10pt"/>
    </style:style>
    <style:style style:name="T528_3" style:family="text">
      <style:text-properties fo:font-size="10pt" style:font-size-asian="10pt" style:font-name-complex="Arial" style:font-size-complex="10pt"/>
    </style:style>
    <style:style style:name="P52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30" style:family="paragraph" style:parent-style-name="Normal">
      <style:paragraph-properties fo:text-align="justify"/>
    </style:style>
    <style:style style:name="T530_1" style:family="text">
      <style:text-properties fo:font-size="10pt" style:font-size-asian="10pt" style:font-name-complex="Arial" style:font-size-complex="10pt"/>
    </style:style>
    <style:style style:name="P53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32" style:family="paragraph" style:parent-style-name="Normal">
      <style:paragraph-properties fo:text-align="justify"/>
    </style:style>
    <style:style style:name="T532_1" style:family="text">
      <style:text-properties fo:font-size="10pt" style:font-size-asian="10pt" style:font-name-complex="Arial" style:font-size-complex="10pt"/>
    </style:style>
    <style:style style:name="P53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34" style:family="paragraph" style:parent-style-name="Normal">
      <style:paragraph-properties fo:text-align="justify"/>
    </style:style>
    <style:style style:name="T534_1" style:family="text">
      <style:text-properties fo:font-size="10pt" style:font-size-asian="10pt" style:font-name-complex="Arial" style:font-size-complex="10pt"/>
    </style:style>
    <style:style style:name="T534_2" style:family="text">
      <style:text-properties fo:font-size="10pt" style:font-size-asian="10pt" style:font-name-complex="Arial" style:font-size-complex="10pt"/>
    </style:style>
    <style:style style:name="T534_3" style:family="text">
      <style:text-properties fo:font-size="10pt" style:font-size-asian="10pt" style:font-name-complex="Arial" style:font-size-complex="10pt"/>
    </style:style>
    <style:style style:name="P53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36" style:family="paragraph" style:parent-style-name="Normal">
      <style:paragraph-properties fo:text-align="justify"/>
    </style:style>
    <style:style style:name="T536_1" style:family="text">
      <style:text-properties fo:font-size="10pt" style:font-size-asian="10pt" style:font-name-complex="Arial" style:font-size-complex="10pt"/>
    </style:style>
    <style:style style:name="T536_2" style:family="text">
      <style:text-properties fo:font-size="10pt" style:font-size-asian="10pt" style:font-name-complex="Arial" style:font-size-complex="10pt"/>
    </style:style>
    <style:style style:name="T536_3" style:family="text">
      <style:text-properties fo:font-size="10pt" style:font-size-asian="10pt" style:font-name-complex="Arial" style:font-size-complex="10pt"/>
    </style:style>
    <style:style style:name="T536_4" style:family="text">
      <style:text-properties fo:font-size="10pt" style:font-size-asian="10pt" style:font-name-complex="Arial" style:font-size-complex="10pt"/>
    </style:style>
    <style:style style:name="T536_5" style:family="text">
      <style:text-properties fo:font-size="10pt" style:font-size-asian="10pt" style:font-name-complex="Arial" style:font-size-complex="10pt"/>
    </style:style>
    <style:style style:name="P53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38" style:family="paragraph" style:parent-style-name="Normal">
      <style:paragraph-properties fo:text-align="justify"/>
    </style:style>
    <style:style style:name="T538_1" style:family="text">
      <style:text-properties fo:font-size="10pt" style:font-size-asian="10pt" style:font-name-complex="Arial" style:font-size-complex="10pt"/>
    </style:style>
    <style:style style:name="T538_2" style:family="text">
      <style:text-properties fo:font-size="10pt" style:font-size-asian="10pt" style:font-name-complex="Arial" style:font-size-complex="10pt"/>
    </style:style>
    <style:style style:name="T538_3" style:family="text">
      <style:text-properties fo:font-size="10pt" style:font-size-asian="10pt" style:font-name-complex="Arial" style:font-size-complex="10pt"/>
    </style:style>
    <style:style style:name="P53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40" style:family="paragraph" style:parent-style-name="Normal">
      <style:paragraph-properties fo:text-align="justify"/>
    </style:style>
    <style:style style:name="T540_1" style:family="text">
      <style:text-properties fo:font-size="10pt" style:font-size-asian="10pt" style:font-name-complex="Arial" style:font-size-complex="10pt"/>
    </style:style>
    <style:style style:name="T540_2" style:family="text">
      <style:text-properties fo:font-size="10pt" style:font-size-asian="10pt" style:font-name-complex="Arial" style:font-size-complex="10pt"/>
    </style:style>
    <style:style style:name="T540_3" style:family="text">
      <style:text-properties fo:font-size="10pt" style:font-size-asian="10pt" style:font-name-complex="Arial" style:font-size-complex="10pt"/>
    </style:style>
    <style:style style:name="P54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42" style:family="paragraph" style:parent-style-name="Normal">
      <style:paragraph-properties fo:text-align="justify"/>
    </style:style>
    <style:style style:name="T542_1" style:family="text">
      <style:text-properties fo:font-size="10pt" style:font-size-asian="10pt" style:font-name-complex="Arial" style:font-size-complex="10pt"/>
    </style:style>
    <style:style style:name="T542_2" style:family="text">
      <style:text-properties fo:font-size="10pt" style:font-size-asian="10pt" style:font-name-complex="Arial" style:font-size-complex="10pt"/>
    </style:style>
    <style:style style:name="T542_3" style:family="text">
      <style:text-properties fo:font-size="10pt" style:font-size-asian="10pt" style:font-name-complex="Arial" style:font-size-complex="10pt"/>
    </style:style>
    <style:style style:name="P54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44" style:family="paragraph" style:parent-style-name="Normal">
      <style:paragraph-properties fo:text-align="justify"/>
    </style:style>
    <style:style style:name="T544_1" style:family="text">
      <style:text-properties fo:font-size="10pt" style:font-size-asian="10pt" style:font-name-complex="Arial" style:font-size-complex="10pt"/>
    </style:style>
    <style:style style:name="T544_2" style:family="text">
      <style:text-properties fo:font-size="10pt" style:font-size-asian="10pt" style:font-name-complex="Arial" style:font-size-complex="10pt"/>
    </style:style>
    <style:style style:name="T544_3" style:family="text">
      <style:text-properties fo:font-size="10pt" style:font-size-asian="10pt" style:font-name-complex="Arial" style:font-size-complex="10pt"/>
    </style:style>
    <style:style style:name="P54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46" style:family="paragraph" style:parent-style-name="Normal">
      <style:paragraph-properties fo:text-align="justify"/>
    </style:style>
    <style:style style:name="T546_1" style:family="text">
      <style:text-properties fo:font-size="10pt" style:font-size-asian="10pt" style:font-name-complex="Arial" style:font-size-complex="10pt"/>
    </style:style>
    <style:style style:name="T546_2" style:family="text">
      <style:text-properties fo:font-size="10pt" style:font-size-asian="10pt" style:font-name-complex="Arial" style:font-size-complex="10pt"/>
    </style:style>
    <style:style style:name="T546_3" style:family="text">
      <style:text-properties fo:font-size="10pt" style:font-size-asian="10pt" style:font-name-complex="Arial" style:font-size-complex="10pt"/>
    </style:style>
    <style:style style:name="P54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48" style:family="paragraph" style:parent-style-name="Normal">
      <style:paragraph-properties fo:text-align="justify"/>
    </style:style>
    <style:style style:name="T548_1" style:family="text">
      <style:text-properties fo:font-size="10pt" style:font-size-asian="10pt" style:font-name-complex="Arial" style:font-size-complex="10pt"/>
    </style:style>
    <style:style style:name="T548_2" style:family="text">
      <style:text-properties fo:font-size="10pt" style:font-size-asian="10pt" style:font-name-complex="Arial" style:font-size-complex="10pt"/>
    </style:style>
    <style:style style:name="T548_3" style:family="text">
      <style:text-properties fo:font-size="10pt" style:font-size-asian="10pt" style:font-name-complex="Arial" style:font-size-complex="10pt"/>
    </style:style>
    <style:style style:name="T548_4" style:family="text">
      <style:text-properties fo:font-size="10pt" style:font-size-asian="10pt" style:font-name-complex="Arial" style:font-size-complex="10pt"/>
    </style:style>
    <style:style style:name="P54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50" style:family="paragraph" style:parent-style-name="Normal">
      <style:paragraph-properties fo:text-align="justify"/>
    </style:style>
    <style:style style:name="T550_1" style:family="text">
      <style:text-properties fo:font-size="10pt" style:font-size-asian="10pt" style:font-name-complex="Arial" style:font-size-complex="10pt"/>
    </style:style>
    <style:style style:name="T550_2" style:family="text">
      <style:text-properties fo:font-size="10pt" style:font-size-asian="10pt" style:font-name-complex="Arial" style:font-size-complex="10pt"/>
    </style:style>
    <style:style style:name="T550_3" style:family="text">
      <style:text-properties fo:font-size="10pt" style:font-size-asian="10pt" style:font-name-complex="Arial" style:font-size-complex="10pt"/>
    </style:style>
    <style:style style:name="P55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52" style:family="paragraph" style:parent-style-name="Normal">
      <style:paragraph-properties fo:text-align="justify"/>
    </style:style>
    <style:style style:name="T552_1" style:family="text">
      <style:text-properties fo:font-size="10pt" style:font-size-asian="10pt" style:font-name-complex="Arial" style:font-size-complex="10pt"/>
    </style:style>
    <style:style style:name="T552_2" style:family="text">
      <style:text-properties fo:font-size="10pt" style:font-size-asian="10pt" style:font-name-complex="Arial" style:font-size-complex="10pt"/>
    </style:style>
    <style:style style:name="T552_3" style:family="text">
      <style:text-properties fo:font-size="10pt" style:font-size-asian="10pt" style:font-name-complex="Arial" style:font-size-complex="10pt"/>
    </style:style>
    <style:style style:name="P55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54" style:family="paragraph" style:parent-style-name="Normal">
      <style:paragraph-properties fo:text-align="justify"/>
    </style:style>
    <style:style style:name="T554_1" style:family="text">
      <style:text-properties fo:font-size="10pt" style:font-size-asian="10pt" style:font-name-complex="Arial" style:font-size-complex="10pt"/>
    </style:style>
    <style:style style:name="T554_2" style:family="text">
      <style:text-properties fo:font-size="10pt" style:font-size-asian="10pt" style:font-name-complex="Arial" style:font-size-complex="10pt"/>
    </style:style>
    <style:style style:name="T554_3" style:family="text">
      <style:text-properties fo:font-size="10pt" style:font-size-asian="10pt" style:font-name-complex="Arial" style:font-size-complex="10pt"/>
    </style:style>
    <style:style style:name="P55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56" style:family="paragraph" style:parent-style-name="Normal">
      <style:paragraph-properties fo:text-align="justify"/>
    </style:style>
    <style:style style:name="T556_1" style:family="text">
      <style:text-properties fo:font-size="10pt" style:font-size-asian="10pt" style:font-name-complex="Arial" style:font-size-complex="10pt"/>
    </style:style>
    <style:style style:name="T556_2" style:family="text">
      <style:text-properties fo:font-size="10pt" style:font-size-asian="10pt" style:font-name-complex="Arial" style:font-size-complex="10pt"/>
    </style:style>
    <style:style style:name="T556_3" style:family="text">
      <style:text-properties fo:font-size="10pt" style:font-size-asian="10pt" style:font-name-complex="Arial" style:font-size-complex="10pt"/>
    </style:style>
    <style:style style:name="P55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58" style:family="paragraph" style:parent-style-name="Normal">
      <style:paragraph-properties fo:text-align="justify"/>
    </style:style>
    <style:style style:name="T558_1" style:family="text">
      <style:text-properties fo:font-size="10pt" style:font-size-asian="10pt" style:font-name-complex="Arial" style:font-size-complex="10pt"/>
    </style:style>
    <style:style style:name="T558_2" style:family="text">
      <style:text-properties fo:font-size="10pt" style:font-size-asian="10pt" style:font-name-complex="Arial" style:font-size-complex="10pt"/>
    </style:style>
    <style:style style:name="T558_3" style:family="text">
      <style:text-properties fo:font-size="10pt" style:font-size-asian="10pt" style:font-name-complex="Arial" style:font-size-complex="10pt"/>
    </style:style>
    <style:style style:name="P55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60" style:family="paragraph" style:parent-style-name="Normal">
      <style:paragraph-properties fo:text-align="justify"/>
    </style:style>
    <style:style style:name="T560_1" style:family="text">
      <style:text-properties fo:font-size="10pt" style:font-size-asian="10pt" style:font-name-complex="Arial" style:font-size-complex="10pt"/>
    </style:style>
    <style:style style:name="T560_2" style:family="text">
      <style:text-properties fo:font-size="10pt" style:font-size-asian="10pt" style:font-name-complex="Arial" style:font-size-complex="10pt"/>
    </style:style>
    <style:style style:name="T560_3" style:family="text">
      <style:text-properties fo:font-size="10pt" style:font-size-asian="10pt" style:font-name-complex="Arial" style:font-size-complex="10pt"/>
    </style:style>
    <style:style style:name="P56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62" style:family="paragraph" style:parent-style-name="Normal">
      <style:paragraph-properties fo:text-align="justify"/>
    </style:style>
    <style:style style:name="T562_1" style:family="text">
      <style:text-properties fo:font-size="10pt" style:font-size-asian="10pt" style:font-name-complex="Arial" style:font-size-complex="10pt"/>
    </style:style>
    <style:style style:name="T562_2" style:family="text">
      <style:text-properties fo:font-size="10pt" style:font-size-asian="10pt" style:font-name-complex="Arial" style:font-size-complex="10pt"/>
    </style:style>
    <style:style style:name="T562_3" style:family="text">
      <style:text-properties fo:font-size="10pt" style:font-size-asian="10pt" style:font-name-complex="Arial" style:font-size-complex="10pt"/>
    </style:style>
    <style:style style:name="P56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64" style:family="paragraph" style:parent-style-name="Normal">
      <style:paragraph-properties fo:text-align="justify"/>
    </style:style>
    <style:style style:name="T564_1" style:family="text">
      <style:text-properties fo:font-size="10pt" style:font-size-asian="10pt" style:font-name-complex="Arial" style:font-size-complex="10pt"/>
    </style:style>
    <style:style style:name="T564_2" style:family="text">
      <style:text-properties fo:font-size="10pt" style:font-size-asian="10pt" style:font-name-complex="Arial" style:font-size-complex="10pt"/>
    </style:style>
    <style:style style:name="T564_3" style:family="text">
      <style:text-properties fo:font-size="10pt" style:font-size-asian="10pt" style:font-name-complex="Arial" style:font-size-complex="10pt"/>
    </style:style>
    <style:style style:name="P56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66" style:family="paragraph" style:parent-style-name="Normal">
      <style:paragraph-properties fo:text-align="justify"/>
    </style:style>
    <style:style style:name="T566_1" style:family="text">
      <style:text-properties fo:font-size="10pt" style:font-size-asian="10pt" style:font-name-complex="Arial" style:font-size-complex="10pt"/>
    </style:style>
    <style:style style:name="T566_2" style:family="text">
      <style:text-properties fo:font-size="10pt" style:font-size-asian="10pt" style:font-name-complex="Arial" style:font-size-complex="10pt"/>
    </style:style>
    <style:style style:name="T566_3" style:family="text">
      <style:text-properties fo:font-size="10pt" style:font-size-asian="10pt" style:font-name-complex="Arial" style:font-size-complex="10pt"/>
    </style:style>
    <style:style style:name="P56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68" style:family="paragraph" style:parent-style-name="Normal">
      <style:paragraph-properties fo:text-align="justify"/>
    </style:style>
    <style:style style:name="T568_1" style:family="text">
      <style:text-properties fo:font-size="10pt" style:font-size-asian="10pt" style:font-name-complex="Arial" style:font-size-complex="10pt"/>
    </style:style>
    <style:style style:name="T568_2" style:family="text">
      <style:text-properties fo:font-size="10pt" style:font-size-asian="10pt" style:font-name-complex="Arial" style:font-size-complex="10pt"/>
    </style:style>
    <style:style style:name="T568_3" style:family="text">
      <style:text-properties fo:font-size="10pt" style:font-size-asian="10pt" style:font-name-complex="Arial" style:font-size-complex="10pt"/>
    </style:style>
    <style:style style:name="P56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70" style:family="paragraph" style:parent-style-name="Normal">
      <style:paragraph-properties fo:text-align="justify"/>
    </style:style>
    <style:style style:name="T570_1" style:family="text">
      <style:text-properties fo:font-size="10pt" style:font-size-asian="10pt" style:font-name-complex="Arial" style:font-size-complex="10pt"/>
    </style:style>
    <style:style style:name="T570_2" style:family="text">
      <style:text-properties fo:font-size="10pt" style:font-size-asian="10pt" style:font-name-complex="Arial" style:font-size-complex="10pt"/>
    </style:style>
    <style:style style:name="T570_3" style:family="text">
      <style:text-properties fo:font-size="10pt" style:font-size-asian="10pt" style:font-name-complex="Arial" style:font-size-complex="10pt"/>
    </style:style>
    <style:style style:name="P57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72" style:family="paragraph" style:parent-style-name="Normal">
      <style:paragraph-properties fo:text-align="justify"/>
    </style:style>
    <style:style style:name="T572_1" style:family="text">
      <style:text-properties fo:font-size="10pt" style:font-size-asian="10pt" style:font-name-complex="Arial" style:font-size-complex="10pt"/>
    </style:style>
    <style:style style:name="T572_2" style:family="text">
      <style:text-properties fo:font-size="10pt" style:font-size-asian="10pt" style:font-name-complex="Arial" style:font-size-complex="10pt"/>
    </style:style>
    <style:style style:name="T572_3" style:family="text">
      <style:text-properties fo:font-size="10pt" style:font-size-asian="10pt" style:font-name-complex="Arial" style:font-size-complex="10pt"/>
    </style:style>
    <style:style style:name="P57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74" style:family="paragraph" style:parent-style-name="Normal">
      <style:paragraph-properties fo:text-align="justify"/>
    </style:style>
    <style:style style:name="T574_1" style:family="text">
      <style:text-properties fo:font-size="10pt" style:font-size-asian="10pt" style:font-name-complex="Arial" style:font-size-complex="10pt"/>
    </style:style>
    <style:style style:name="T574_2" style:family="text">
      <style:text-properties fo:font-size="10pt" style:font-size-asian="10pt" style:font-name-complex="Arial" style:font-size-complex="10pt"/>
    </style:style>
    <style:style style:name="T574_3" style:family="text">
      <style:text-properties fo:font-size="10pt" style:font-size-asian="10pt" style:font-name-complex="Arial" style:font-size-complex="10pt"/>
    </style:style>
    <style:style style:name="P57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76" style:family="paragraph" style:parent-style-name="Normal">
      <style:paragraph-properties fo:text-align="justify"/>
    </style:style>
    <style:style style:name="T576_1" style:family="text">
      <style:text-properties fo:font-size="10pt" style:font-size-asian="10pt" style:font-name-complex="Arial" style:font-size-complex="10pt"/>
    </style:style>
    <style:style style:name="T576_2" style:family="text">
      <style:text-properties fo:font-size="10pt" style:font-size-asian="10pt" style:font-name-complex="Arial" style:font-size-complex="10pt"/>
    </style:style>
    <style:style style:name="T576_3" style:family="text">
      <style:text-properties fo:font-size="10pt" style:font-size-asian="10pt" style:font-name-complex="Arial" style:font-size-complex="10pt"/>
    </style:style>
    <style:style style:name="P57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78" style:family="paragraph" style:parent-style-name="Normal">
      <style:paragraph-properties fo:text-align="justify"/>
    </style:style>
    <style:style style:name="T578_1" style:family="text">
      <style:text-properties fo:font-size="10pt" style:font-size-asian="10pt" style:font-name-complex="Arial" style:font-size-complex="10pt"/>
    </style:style>
    <style:style style:name="P57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80" style:family="paragraph" style:parent-style-name="Normal">
      <style:paragraph-properties fo:text-align="justify"/>
    </style:style>
    <style:style style:name="T580_1" style:family="text">
      <style:text-properties fo:font-size="10pt" style:font-size-asian="10pt" style:font-name-complex="Arial" style:font-size-complex="10pt"/>
    </style:style>
    <style:style style:name="P58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82" style:family="paragraph" style:parent-style-name="Normal">
      <style:paragraph-properties fo:text-align="justify"/>
    </style:style>
    <style:style style:name="T582_1" style:family="text">
      <style:text-properties fo:font-size="10pt" style:font-size-asian="10pt" style:font-name-complex="Arial" style:font-size-complex="10pt"/>
    </style:style>
    <style:style style:name="P58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84" style:family="paragraph" style:parent-style-name="Normal">
      <style:paragraph-properties fo:text-align="justify"/>
    </style:style>
    <style:style style:name="T584_1" style:family="text">
      <style:text-properties fo:font-size="10pt" style:font-size-asian="10pt" style:font-name-complex="Arial" style:font-size-complex="10pt"/>
    </style:style>
    <style:style style:name="P58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86" style:family="paragraph" style:parent-style-name="Normal">
      <style:paragraph-properties fo:text-align="justify"/>
    </style:style>
    <style:style style:name="T586_1" style:family="text">
      <style:text-properties fo:font-size="10pt" style:font-size-asian="10pt" style:font-name-complex="Arial" style:font-size-complex="10pt"/>
    </style:style>
    <style:style style:name="P58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88" style:family="paragraph" style:parent-style-name="Normal">
      <style:paragraph-properties fo:text-align="justify"/>
    </style:style>
    <style:style style:name="T588_1" style:family="text">
      <style:text-properties fo:font-size="10pt" style:font-size-asian="10pt" style:font-name-complex="Arial" style:font-size-complex="10pt"/>
    </style:style>
    <style:style style:name="P589" style:family="paragraph" style:parent-style-name="Normal">
      <style:paragraph-properties fo:text-align="justify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90" style:family="paragraph" style:parent-style-name="Normal">
      <style:paragraph-properties fo:text-align="justify"/>
    </style:style>
    <style:style style:name="T590_1" style:family="text">
      <style:text-properties fo:font-size="10pt" style:font-size-asian="10pt" style:font-name-complex="Arial" style:font-size-complex="10pt"/>
    </style:style>
    <style:style style:name="P59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92" style:family="paragraph" style:parent-style-name="Normal">
      <style:paragraph-properties fo:text-align="justify"/>
    </style:style>
    <style:style style:name="T592_1" style:family="text">
      <style:text-properties fo:font-size="10pt" style:font-size-asian="10pt" style:font-name-complex="Arial" style:font-size-complex="10pt"/>
    </style:style>
    <style:style style:name="P59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94" style:family="paragraph" style:parent-style-name="Normal">
      <style:paragraph-properties fo:text-align="justify"/>
    </style:style>
    <style:style style:name="T594_1" style:family="text">
      <style:text-properties fo:font-size="10pt" style:font-size-asian="10pt" style:font-name-complex="Arial" style:font-size-complex="10pt"/>
    </style:style>
    <style:style style:name="P59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96" style:family="paragraph" style:parent-style-name="Normal">
      <style:paragraph-properties fo:text-align="justify"/>
    </style:style>
    <style:style style:name="T596_1" style:family="text">
      <style:text-properties fo:font-size="10pt" style:font-size-asian="10pt" style:font-name-complex="Arial" style:font-size-complex="10pt"/>
    </style:style>
    <style:style style:name="P59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98" style:family="paragraph" style:parent-style-name="Normal">
      <style:paragraph-properties fo:text-align="justify"/>
    </style:style>
    <style:style style:name="T598_1" style:family="text">
      <style:text-properties fo:font-size="10pt" style:font-size-asian="10pt" style:font-name-complex="Arial" style:font-size-complex="10pt"/>
    </style:style>
    <style:style style:name="P59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00" style:family="paragraph" style:parent-style-name="Normal">
      <style:paragraph-properties fo:text-align="justify"/>
    </style:style>
    <style:style style:name="T600_1" style:family="text">
      <style:text-properties fo:font-size="10pt" style:font-size-asian="10pt" style:font-name-complex="Arial" style:font-size-complex="10pt"/>
    </style:style>
    <style:style style:name="P60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02" style:family="paragraph" style:parent-style-name="Normal">
      <style:paragraph-properties fo:text-align="justify"/>
    </style:style>
    <style:style style:name="T602_1" style:family="text">
      <style:text-properties fo:font-size="10pt" style:font-size-asian="10pt" style:font-name-complex="Arial" style:font-size-complex="10pt"/>
    </style:style>
    <style:style style:name="P60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04" style:family="paragraph" style:parent-style-name="Normal">
      <style:paragraph-properties fo:text-align="justify"/>
    </style:style>
    <style:style style:name="T604_1" style:family="text">
      <style:text-properties fo:font-size="10pt" style:font-size-asian="10pt" style:font-name-complex="Arial" style:font-size-complex="10pt"/>
    </style:style>
    <style:style style:name="P60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06" style:family="paragraph" style:parent-style-name="Normal">
      <style:paragraph-properties fo:text-align="justify"/>
    </style:style>
    <style:style style:name="T606_1" style:family="text">
      <style:text-properties fo:font-size="10pt" style:font-size-asian="10pt" style:font-name-complex="Arial" style:font-size-complex="10pt"/>
    </style:style>
    <style:style style:name="P60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08" style:family="paragraph" style:parent-style-name="Normal">
      <style:paragraph-properties fo:text-align="justify"/>
    </style:style>
    <style:style style:name="T608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60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10" style:family="paragraph" style:parent-style-name="Normal">
      <style:paragraph-properties fo:text-align="justify"/>
    </style:style>
    <style:style style:name="T610_1" style:family="text">
      <style:text-properties fo:font-size="10pt" style:font-size-asian="10pt" style:font-name-complex="Arial" style:font-size-complex="10pt"/>
    </style:style>
    <style:style style:name="P61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12" style:family="paragraph" style:parent-style-name="Normal">
      <style:paragraph-properties fo:text-align="justify"/>
    </style:style>
    <style:style style:name="T612_1" style:family="text">
      <style:text-properties fo:font-size="10pt" style:font-size-asian="10pt" style:font-name-complex="Arial" style:font-size-complex="10pt"/>
    </style:style>
    <style:style style:name="T612_2" style:family="text">
      <style:text-properties fo:font-size="10pt" style:font-size-asian="10pt" style:font-name-complex="Arial" style:font-size-complex="10pt"/>
    </style:style>
    <style:style style:name="T612_3" style:family="text">
      <style:text-properties fo:font-size="10pt" style:font-size-asian="10pt" style:font-name-complex="Arial" style:font-size-complex="10pt"/>
    </style:style>
    <style:style style:name="P61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14" style:family="paragraph" style:parent-style-name="Normal">
      <style:paragraph-properties fo:text-align="justify"/>
    </style:style>
    <style:style style:name="T614_1" style:family="text">
      <style:text-properties fo:font-size="10pt" style:font-size-asian="10pt" style:font-name-complex="Arial" style:font-size-complex="10pt"/>
    </style:style>
    <style:style style:name="P61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16" style:family="paragraph" style:parent-style-name="Normal">
      <style:paragraph-properties fo:text-align="justify"/>
    </style:style>
    <style:style style:name="T616_1" style:family="text">
      <style:text-properties fo:font-size="10pt" style:font-size-asian="10pt" style:font-name-complex="Arial" style:font-size-complex="10pt"/>
    </style:style>
    <style:style style:name="P61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18" style:family="paragraph" style:parent-style-name="Normal">
      <style:paragraph-properties fo:text-align="justify"/>
    </style:style>
    <style:style style:name="T618_1" style:family="text">
      <style:text-properties fo:font-size="10pt" style:font-size-asian="10pt" style:font-name-complex="Arial" style:font-size-complex="10pt"/>
    </style:style>
    <style:style style:name="P61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20" style:family="paragraph" style:parent-style-name="Normal">
      <style:paragraph-properties fo:text-align="justify"/>
    </style:style>
    <style:style style:name="T620_1" style:family="text">
      <style:text-properties fo:font-size="10pt" style:font-size-asian="10pt" style:font-name-complex="Arial" style:font-size-complex="10pt"/>
    </style:style>
    <style:style style:name="P62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22" style:family="paragraph" style:parent-style-name="Normal">
      <style:paragraph-properties fo:text-align="justify"/>
    </style:style>
    <style:style style:name="T622_1" style:family="text">
      <style:text-properties fo:font-size="10pt" style:font-size-asian="10pt" style:font-name-complex="Arial" style:font-size-complex="10pt"/>
    </style:style>
    <style:style style:name="P62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24" style:family="paragraph" style:parent-style-name="Normal">
      <style:paragraph-properties fo:text-align="justify"/>
    </style:style>
    <style:style style:name="T624_1" style:family="text">
      <style:text-properties fo:font-size="10pt" style:font-size-asian="10pt" style:font-name-complex="Arial" style:font-size-complex="10pt"/>
    </style:style>
    <style:style style:name="P62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26" style:family="paragraph" style:parent-style-name="Normal">
      <style:paragraph-properties fo:text-align="justify"/>
    </style:style>
    <style:style style:name="T626_1" style:family="text">
      <style:text-properties fo:font-size="10pt" style:font-size-asian="10pt" style:font-name-complex="Arial" style:font-size-complex="10pt"/>
    </style:style>
    <style:style style:name="P62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28" style:family="paragraph" style:parent-style-name="Normal">
      <style:paragraph-properties fo:text-align="justify"/>
    </style:style>
    <style:style style:name="T628_1" style:family="text">
      <style:text-properties fo:font-size="10pt" style:font-size-asian="10pt" style:font-name-complex="Arial" style:font-size-complex="10pt"/>
    </style:style>
    <style:style style:name="P62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30" style:family="paragraph" style:parent-style-name="Normal">
      <style:paragraph-properties fo:text-align="justify"/>
    </style:style>
    <style:style style:name="T630_1" style:family="text">
      <style:text-properties fo:font-size="10pt" style:font-size-asian="10pt" style:font-name-complex="Arial" style:font-size-complex="10pt"/>
    </style:style>
    <style:style style:name="P63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32" style:family="paragraph" style:parent-style-name="Normal">
      <style:paragraph-properties fo:text-align="justify"/>
    </style:style>
    <style:style style:name="T632_1" style:family="text">
      <style:text-properties fo:font-size="10pt" style:font-size-asian="10pt" style:font-name-complex="Arial" style:font-size-complex="10pt"/>
    </style:style>
    <style:style style:name="P63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34" style:family="paragraph" style:parent-style-name="Normal">
      <style:paragraph-properties fo:text-align="justify"/>
    </style:style>
    <style:style style:name="T634_1" style:family="text">
      <style:text-properties fo:font-size="10pt" style:font-size-asian="10pt" style:font-name-complex="Arial" style:font-size-complex="10pt"/>
    </style:style>
    <style:style style:name="P63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36" style:family="paragraph" style:parent-style-name="Normal">
      <style:paragraph-properties fo:text-align="justify"/>
    </style:style>
    <style:style style:name="T636_1" style:family="text">
      <style:text-properties fo:font-size="10pt" style:font-size-asian="10pt" style:font-name-complex="Arial" style:font-size-complex="10pt"/>
    </style:style>
    <style:style style:name="P63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38" style:family="paragraph" style:parent-style-name="Normal">
      <style:paragraph-properties fo:text-align="justify"/>
    </style:style>
    <style:style style:name="T638_1" style:family="text">
      <style:text-properties fo:font-size="10pt" style:font-size-asian="10pt" style:font-name-complex="Arial" style:font-size-complex="10pt"/>
    </style:style>
    <style:style style:name="P63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40" style:family="paragraph" style:parent-style-name="Normal">
      <style:paragraph-properties fo:text-align="justify"/>
    </style:style>
    <style:style style:name="T640_1" style:family="text">
      <style:text-properties fo:font-size="10pt" style:font-size-asian="10pt" style:font-name-complex="Arial" style:font-size-complex="10pt"/>
    </style:style>
    <style:style style:name="P64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42" style:family="paragraph" style:parent-style-name="Normal">
      <style:paragraph-properties fo:text-align="justify"/>
    </style:style>
    <style:style style:name="T642_1" style:family="text">
      <style:text-properties fo:font-size="10pt" style:font-size-asian="10pt" style:font-name-complex="Arial" style:font-size-complex="10pt"/>
    </style:style>
    <style:style style:name="P64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44" style:family="paragraph" style:parent-style-name="Normal">
      <style:paragraph-properties fo:text-align="justify"/>
    </style:style>
    <style:style style:name="T644_1" style:family="text">
      <style:text-properties fo:font-size="10pt" style:font-size-asian="10pt" style:font-name-complex="Arial" style:font-size-complex="10pt"/>
    </style:style>
    <style:style style:name="P64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46" style:family="paragraph" style:parent-style-name="Normal">
      <style:paragraph-properties fo:text-align="justify"/>
    </style:style>
    <style:style style:name="T646_1" style:family="text">
      <style:text-properties fo:font-size="10pt" style:font-size-asian="10pt" style:font-name-complex="Arial" style:font-size-complex="10pt"/>
    </style:style>
    <style:style style:name="P64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48" style:family="paragraph" style:parent-style-name="Normal">
      <style:paragraph-properties fo:text-align="justify"/>
    </style:style>
    <style:style style:name="T648_1" style:family="text">
      <style:text-properties fo:font-size="10pt" style:font-size-asian="10pt" style:font-name-complex="Arial" style:font-size-complex="10pt"/>
    </style:style>
    <style:style style:name="P64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50" style:family="paragraph" style:parent-style-name="Normal">
      <style:paragraph-properties fo:text-align="justify"/>
    </style:style>
    <style:style style:name="T650_1" style:family="text">
      <style:text-properties fo:font-size="10pt" style:font-size-asian="10pt" style:font-name-complex="Arial" style:font-size-complex="10pt"/>
    </style:style>
    <style:style style:name="P65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52" style:family="paragraph" style:parent-style-name="Normal">
      <style:paragraph-properties fo:text-align="justify"/>
    </style:style>
    <style:style style:name="T652_1" style:family="text">
      <style:text-properties fo:font-size="10pt" style:font-size-asian="10pt" style:font-name-complex="Arial" style:font-size-complex="10pt"/>
    </style:style>
    <style:style style:name="P65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54" style:family="paragraph" style:parent-style-name="Normal">
      <style:paragraph-properties fo:text-align="justify"/>
    </style:style>
    <style:style style:name="T654_1" style:family="text">
      <style:text-properties fo:font-size="10pt" style:font-size-asian="10pt" style:font-name-complex="Arial" style:font-size-complex="10pt"/>
    </style:style>
    <style:style style:name="P65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56" style:family="paragraph" style:parent-style-name="Normal">
      <style:paragraph-properties fo:text-align="justify"/>
    </style:style>
    <style:style style:name="T656_1" style:family="text">
      <style:text-properties fo:font-size="10pt" style:font-size-asian="10pt" style:font-name-complex="Arial" style:font-size-complex="10pt"/>
    </style:style>
    <style:style style:name="P65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58" style:family="paragraph" style:parent-style-name="Normal">
      <style:paragraph-properties fo:text-align="justify"/>
    </style:style>
    <style:style style:name="T658_1" style:family="text">
      <style:text-properties fo:font-size="10pt" style:font-size-asian="10pt" style:font-name-complex="Arial" style:font-size-complex="10pt"/>
    </style:style>
    <style:style style:name="P65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60" style:family="paragraph" style:parent-style-name="Normal">
      <style:paragraph-properties fo:text-align="justify"/>
    </style:style>
    <style:style style:name="T660_1" style:family="text">
      <style:text-properties fo:font-size="10pt" style:font-size-asian="10pt" style:font-name-complex="Arial" style:font-size-complex="10pt"/>
    </style:style>
    <style:style style:name="P66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62" style:family="paragraph" style:parent-style-name="Normal">
      <style:paragraph-properties fo:text-align="justify"/>
    </style:style>
    <style:style style:name="T662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66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64" style:family="paragraph" style:parent-style-name="Normal">
      <style:paragraph-properties fo:text-align="justify"/>
    </style:style>
    <style:style style:name="T664_1" style:family="text">
      <style:text-properties fo:font-size="10pt" style:font-size-asian="10pt" style:font-name-complex="Arial" style:font-size-complex="10pt"/>
    </style:style>
    <style:style style:name="P66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66" style:family="paragraph" style:parent-style-name="Normal">
      <style:paragraph-properties fo:text-align="justify"/>
    </style:style>
    <style:style style:name="T666_1" style:family="text">
      <style:text-properties fo:font-size="10pt" style:font-size-asian="10pt" style:font-name-complex="Arial" style:font-size-complex="10pt"/>
    </style:style>
    <style:style style:name="P66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68" style:family="paragraph" style:parent-style-name="Normal">
      <style:paragraph-properties fo:text-align="justify"/>
    </style:style>
    <style:style style:name="T668_1" style:family="text">
      <style:text-properties fo:font-size="10pt" style:font-size-asian="10pt" style:font-name-complex="Arial" style:font-size-complex="10pt"/>
    </style:style>
    <style:style style:name="P66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70" style:family="paragraph" style:parent-style-name="Normal">
      <style:paragraph-properties fo:text-align="justify"/>
    </style:style>
    <style:style style:name="T670_1" style:family="text">
      <style:text-properties fo:font-size="10pt" style:font-size-asian="10pt" style:font-name-complex="Arial" style:font-size-complex="10pt"/>
    </style:style>
    <style:style style:name="P67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72" style:family="paragraph" style:parent-style-name="Normal">
      <style:paragraph-properties fo:text-align="justify"/>
    </style:style>
    <style:style style:name="T672_1" style:family="text">
      <style:text-properties fo:font-size="10pt" style:font-size-asian="10pt" style:font-name-complex="Arial" style:font-size-complex="10pt"/>
    </style:style>
    <style:style style:name="P67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74" style:family="paragraph" style:parent-style-name="Normal">
      <style:paragraph-properties fo:text-align="justify"/>
    </style:style>
    <style:style style:name="T674_1" style:family="text">
      <style:text-properties fo:font-size="10pt" style:font-size-asian="10pt" style:font-name-complex="Arial" style:font-size-complex="10pt"/>
    </style:style>
    <style:style style:name="P67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76" style:family="paragraph" style:parent-style-name="Normal">
      <style:paragraph-properties fo:text-align="justify"/>
    </style:style>
    <style:style style:name="T676_1" style:family="text">
      <style:text-properties fo:font-size="10pt" style:font-size-asian="10pt" style:font-name-complex="Arial" style:font-size-complex="10pt"/>
    </style:style>
    <style:style style:name="P67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78" style:family="paragraph" style:parent-style-name="Normal">
      <style:paragraph-properties fo:text-align="justify"/>
    </style:style>
    <style:style style:name="T678_1" style:family="text">
      <style:text-properties fo:font-size="10pt" style:font-size-asian="10pt" style:font-name-complex="Arial" style:font-size-complex="10pt"/>
    </style:style>
    <style:style style:name="P67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80" style:family="paragraph" style:parent-style-name="Normal">
      <style:paragraph-properties fo:text-align="justify"/>
    </style:style>
    <style:style style:name="T680_1" style:family="text">
      <style:text-properties fo:font-size="10pt" style:font-size-asian="10pt" style:font-name-complex="Arial" style:font-size-complex="10pt"/>
    </style:style>
    <style:style style:name="P68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82" style:family="paragraph" style:parent-style-name="Normal">
      <style:paragraph-properties fo:text-align="justify"/>
    </style:style>
    <style:style style:name="T682_1" style:family="text">
      <style:text-properties fo:font-size="10pt" style:font-size-asian="10pt" style:font-name-complex="Arial" style:font-size-complex="10pt"/>
    </style:style>
    <style:style style:name="P68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84" style:family="paragraph" style:parent-style-name="Normal">
      <style:paragraph-properties fo:text-align="justify"/>
    </style:style>
    <style:style style:name="T684_1" style:family="text">
      <style:text-properties fo:font-size="10pt" style:font-size-asian="10pt" style:font-name-complex="Arial" style:font-size-complex="10pt"/>
    </style:style>
    <style:style style:name="P68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86" style:family="paragraph" style:parent-style-name="Normal">
      <style:paragraph-properties fo:text-align="justify"/>
    </style:style>
    <style:style style:name="T686_1" style:family="text">
      <style:text-properties fo:font-size="10pt" style:font-size-asian="10pt" style:font-name-complex="Arial" style:font-size-complex="10pt"/>
    </style:style>
    <style:style style:name="P68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88" style:family="paragraph" style:parent-style-name="Normal">
      <style:paragraph-properties fo:text-align="justify"/>
    </style:style>
    <style:style style:name="T688_1" style:family="text">
      <style:text-properties fo:font-size="10pt" style:font-size-asian="10pt" style:font-name-complex="Arial" style:font-size-complex="10pt"/>
    </style:style>
    <style:style style:name="P68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90" style:family="paragraph" style:parent-style-name="Normal">
      <style:paragraph-properties fo:text-align="justify"/>
    </style:style>
    <style:style style:name="T690_1" style:family="text">
      <style:text-properties fo:font-size="10pt" style:font-size-asian="10pt" style:font-name-complex="Arial" style:font-size-complex="10pt"/>
    </style:style>
    <style:style style:name="P69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92" style:family="paragraph" style:parent-style-name="Normal">
      <style:paragraph-properties fo:text-align="justify"/>
    </style:style>
    <style:style style:name="T692_1" style:family="text">
      <style:text-properties fo:font-size="10pt" style:font-size-asian="10pt" style:font-name-complex="Arial" style:font-size-complex="10pt"/>
    </style:style>
    <style:style style:name="P69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94" style:family="paragraph" style:parent-style-name="Normal">
      <style:paragraph-properties fo:text-align="justify"/>
    </style:style>
    <style:style style:name="T694_1" style:family="text">
      <style:text-properties fo:font-size="10pt" style:font-size-asian="10pt" style:font-name-complex="Arial" style:font-size-complex="10pt"/>
    </style:style>
    <style:style style:name="P69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96" style:family="paragraph" style:parent-style-name="Normal">
      <style:paragraph-properties fo:text-align="justify"/>
    </style:style>
    <style:style style:name="T696_1" style:family="text">
      <style:text-properties fo:font-size="10pt" style:font-size-asian="10pt" style:font-name-complex="Arial" style:font-size-complex="10pt"/>
    </style:style>
    <style:style style:name="P69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698" style:family="paragraph" style:parent-style-name="Normal">
      <style:paragraph-properties fo:text-align="justify"/>
    </style:style>
    <style:style style:name="T698_1" style:family="text">
      <style:text-properties fo:font-size="10pt" style:font-size-asian="10pt" style:font-name-complex="Arial" style:font-size-complex="10pt"/>
    </style:style>
    <style:style style:name="P69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00" style:family="paragraph" style:parent-style-name="Normal">
      <style:paragraph-properties fo:text-align="justify"/>
    </style:style>
    <style:style style:name="T700_1" style:family="text">
      <style:text-properties fo:font-size="10pt" style:font-size-asian="10pt" style:font-name-complex="Arial" style:font-size-complex="10pt"/>
    </style:style>
    <style:style style:name="P70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02" style:family="paragraph" style:parent-style-name="Normal">
      <style:paragraph-properties fo:text-align="justify"/>
    </style:style>
    <style:style style:name="T702_1" style:family="text">
      <style:text-properties fo:font-size="10pt" style:font-size-asian="10pt" style:font-name-complex="Arial" style:font-size-complex="10pt"/>
    </style:style>
    <style:style style:name="P70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04" style:family="paragraph" style:parent-style-name="Normal">
      <style:paragraph-properties fo:text-align="justify"/>
    </style:style>
    <style:style style:name="T704_1" style:family="text">
      <style:text-properties fo:font-size="10pt" style:font-size-asian="10pt" style:font-name-complex="Arial" style:font-size-complex="10pt"/>
    </style:style>
    <style:style style:name="P70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06" style:family="paragraph" style:parent-style-name="Normal">
      <style:paragraph-properties fo:text-align="justify"/>
    </style:style>
    <style:style style:name="T706_1" style:family="text">
      <style:text-properties fo:font-size="10pt" style:font-size-asian="10pt" style:font-name-complex="Arial" style:font-size-complex="10pt"/>
    </style:style>
    <style:style style:name="P70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08" style:family="paragraph" style:parent-style-name="Normal">
      <style:paragraph-properties fo:text-align="justify"/>
    </style:style>
    <style:style style:name="T708_1" style:family="text">
      <style:text-properties fo:font-size="10pt" style:font-size-asian="10pt" style:font-name-complex="Arial" style:font-size-complex="10pt"/>
    </style:style>
    <style:style style:name="P70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10" style:family="paragraph" style:parent-style-name="Normal">
      <style:paragraph-properties fo:text-align="justify"/>
    </style:style>
    <style:style style:name="T710_1" style:family="text">
      <style:text-properties fo:font-size="10pt" style:font-size-asian="10pt" style:font-name-complex="Arial" style:font-size-complex="10pt"/>
    </style:style>
    <style:style style:name="P71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12" style:family="paragraph" style:parent-style-name="Normal">
      <style:paragraph-properties fo:text-align="justify"/>
    </style:style>
    <style:style style:name="T712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71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14" style:family="paragraph" style:parent-style-name="Normal">
      <style:paragraph-properties fo:text-align="justify"/>
    </style:style>
    <style:style style:name="T714_1" style:family="text">
      <style:text-properties fo:font-size="10pt" style:font-size-asian="10pt" style:font-name-complex="Arial" style:font-size-complex="10pt"/>
    </style:style>
    <style:style style:name="P71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16" style:family="paragraph" style:parent-style-name="Normal">
      <style:paragraph-properties fo:text-align="justify"/>
    </style:style>
    <style:style style:name="T716_1" style:family="text">
      <style:text-properties fo:font-size="10pt" style:font-size-asian="10pt" style:font-name-complex="Arial" style:font-size-complex="10pt"/>
    </style:style>
    <style:style style:name="P71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718" style:family="paragraph" style:parent-style-name="Normal">
      <style:paragraph-properties fo:text-align="justify"/>
    </style:style>
    <style:style style:name="T718_1" style:family="text">
      <style:text-properties fo:font-size="10pt" style:font-size-asian="10pt" style:font-name-complex="Arial" style:font-size-complex="10pt"/>
    </style:style>
    <style:style style:name="P719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20" style:family="paragraph" style:parent-style-name="Normal">
      <style:paragraph-properties fo:text-align="justify"/>
    </style:style>
    <style:style style:name="T720_1" style:family="text">
      <style:text-properties fo:font-size="10pt" style:font-size-asian="10pt" style:font-name-complex="Arial" style:font-size-complex="10pt"/>
    </style:style>
    <style:style style:name="P721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22" style:family="paragraph" style:parent-style-name="Normal">
      <style:paragraph-properties fo:text-align="justify"/>
    </style:style>
    <style:style style:name="T722_1" style:family="text">
      <style:text-properties fo:font-size="10pt" style:font-size-asian="10pt" style:font-name-complex="Arial" style:font-size-complex="10pt"/>
    </style:style>
    <style:style style:name="P723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24" style:family="paragraph" style:parent-style-name="Normal">
      <style:paragraph-properties fo:text-align="justify"/>
    </style:style>
    <style:style style:name="T724_1" style:family="text">
      <style:text-properties fo:font-size="10pt" style:font-size-asian="10pt" style:font-name-complex="Arial" style:font-size-complex="10pt"/>
    </style:style>
    <style:style style:name="P725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26" style:family="paragraph" style:parent-style-name="Normal">
      <style:paragraph-properties fo:text-align="justify"/>
    </style:style>
    <style:style style:name="T726_1" style:family="text">
      <style:text-properties fo:font-size="10pt" style:font-size-asian="10pt" style:font-name-complex="Arial" style:font-size-complex="10pt"/>
    </style:style>
    <style:style style:name="P727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28" style:family="paragraph" style:parent-style-name="Normal">
      <style:paragraph-properties fo:text-align="justify"/>
    </style:style>
    <style:style style:name="T728_1" style:family="text">
      <style:text-properties fo:font-size="10pt" style:font-size-asian="10pt" style:font-name-complex="Arial" style:font-size-complex="10pt"/>
    </style:style>
    <style:style style:name="P729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30" style:family="paragraph" style:parent-style-name="Normal">
      <style:paragraph-properties fo:text-align="justify"/>
    </style:style>
    <style:style style:name="T730_1" style:family="text">
      <style:text-properties fo:font-size="10pt" style:font-size-asian="10pt" style:font-name-complex="Arial" style:font-size-complex="10pt"/>
    </style:style>
    <style:style style:name="P731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32" style:family="paragraph" style:parent-style-name="Normal">
      <style:paragraph-properties fo:text-align="justify"/>
    </style:style>
    <style:style style:name="T732_1" style:family="text">
      <style:text-properties fo:font-size="10pt" style:font-size-asian="10pt" style:font-name-complex="Arial" style:font-size-complex="10pt"/>
    </style:style>
    <style:style style:name="P733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34" style:family="paragraph" style:parent-style-name="Normal">
      <style:paragraph-properties fo:text-align="justify"/>
    </style:style>
    <style:style style:name="T734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735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36" style:family="paragraph" style:parent-style-name="Normal">
      <style:paragraph-properties fo:text-align="justify"/>
    </style:style>
    <style:style style:name="T736_1" style:family="text">
      <style:text-properties fo:font-size="10pt" style:font-size-asian="10pt" style:font-name-complex="Arial" style:font-size-complex="10pt"/>
    </style:style>
    <style:style style:name="P737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38" style:family="paragraph" style:parent-style-name="Normal">
      <style:paragraph-properties fo:text-align="justify"/>
    </style:style>
    <style:style style:name="T738_1" style:family="text">
      <style:text-properties fo:font-size="10pt" style:font-size-asian="10pt" style:font-name-complex="Arial" style:font-size-complex="10pt"/>
    </style:style>
    <style:style style:name="P739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40" style:family="paragraph" style:parent-style-name="Normal">
      <style:paragraph-properties fo:text-align="justify"/>
    </style:style>
    <style:style style:name="T740_1" style:family="text">
      <style:text-properties fo:font-size="10pt" style:font-size-asian="10pt" style:font-name-complex="Arial" style:font-size-complex="10pt"/>
    </style:style>
    <style:style style:name="P741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42" style:family="paragraph" style:parent-style-name="Normal">
      <style:paragraph-properties fo:text-align="justify"/>
    </style:style>
    <style:style style:name="T742_1" style:family="text">
      <style:text-properties fo:font-size="10pt" style:font-size-asian="10pt" style:font-name-complex="Arial" style:font-size-complex="10pt"/>
    </style:style>
    <style:style style:name="P743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44" style:family="paragraph" style:parent-style-name="Normal">
      <style:paragraph-properties fo:text-align="justify"/>
    </style:style>
    <style:style style:name="T744_1" style:family="text">
      <style:text-properties fo:font-size="10pt" style:font-size-asian="10pt" style:font-name-complex="Arial" style:font-size-complex="10pt"/>
    </style:style>
    <style:style style:name="P745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46" style:family="paragraph" style:parent-style-name="Normal">
      <style:paragraph-properties fo:text-align="justify"/>
    </style:style>
    <style:style style:name="T746_1" style:family="text">
      <style:text-properties fo:font-size="10pt" style:font-size-asian="10pt" style:font-name-complex="Arial" style:font-size-complex="10pt"/>
    </style:style>
    <style:style style:name="P747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48" style:family="paragraph" style:parent-style-name="Normal">
      <style:paragraph-properties fo:text-align="justify"/>
    </style:style>
    <style:style style:name="T748_1" style:family="text">
      <style:text-properties fo:font-size="10pt" style:font-size-asian="10pt" style:font-name-complex="Arial" style:font-size-complex="10pt"/>
    </style:style>
    <style:style style:name="P749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50" style:family="paragraph" style:parent-style-name="Normal">
      <style:paragraph-properties fo:text-align="justify"/>
    </style:style>
    <style:style style:name="T750_1" style:family="text">
      <style:text-properties fo:font-size="10pt" style:font-size-asian="10pt" style:font-name-complex="Arial" style:font-size-complex="10pt"/>
    </style:style>
    <style:style style:name="P751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52" style:family="paragraph" style:parent-style-name="Normal">
      <style:paragraph-properties fo:text-align="justify"/>
    </style:style>
    <style:style style:name="T752_1" style:family="text">
      <style:text-properties fo:font-size="10pt" style:font-size-asian="10pt" style:font-name-complex="Arial" style:font-size-complex="10pt"/>
    </style:style>
    <style:style style:name="P753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54" style:family="paragraph" style:parent-style-name="Normal">
      <style:paragraph-properties fo:text-align="justify"/>
    </style:style>
    <style:style style:name="T754_1" style:family="text">
      <style:text-properties fo:font-size="10pt" style:font-size-asian="10pt" style:font-name-complex="Arial" style:font-size-complex="10pt"/>
    </style:style>
    <style:style style:name="P755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56" style:family="paragraph" style:parent-style-name="Normal">
      <style:paragraph-properties fo:text-align="justify"/>
    </style:style>
    <style:style style:name="T756_1" style:family="text">
      <style:text-properties fo:font-size="10pt" style:font-size-asian="10pt" style:font-name-complex="Arial" style:font-size-complex="10pt"/>
    </style:style>
    <style:style style:name="P757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58" style:family="paragraph" style:parent-style-name="Normal">
      <style:paragraph-properties fo:text-align="justify"/>
    </style:style>
    <style:style style:name="T758_1" style:family="text">
      <style:text-properties fo:font-size="10pt" style:font-size-asian="10pt" style:font-name-complex="Arial" style:font-size-complex="10pt"/>
    </style:style>
    <style:style style:name="P759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60" style:family="paragraph" style:parent-style-name="Normal">
      <style:paragraph-properties fo:text-align="justify"/>
    </style:style>
    <style:style style:name="T760_1" style:family="text">
      <style:text-properties fo:font-size="10pt" style:font-size-asian="10pt" style:font-name-complex="Arial" style:font-size-complex="10pt"/>
    </style:style>
    <style:style style:name="P761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62" style:family="paragraph" style:parent-style-name="Normal">
      <style:paragraph-properties fo:text-align="justify"/>
    </style:style>
    <style:style style:name="T762_1" style:family="text">
      <style:text-properties fo:font-size="10pt" style:font-size-asian="10pt" style:font-name-complex="Arial" style:font-size-complex="10pt"/>
    </style:style>
    <style:style style:name="P763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64" style:family="paragraph" style:parent-style-name="Normal">
      <style:paragraph-properties fo:text-align="justify"/>
    </style:style>
    <style:style style:name="T764_1" style:family="text">
      <style:text-properties fo:font-size="10pt" style:font-size-asian="10pt" style:font-name-complex="Arial" style:font-size-complex="10pt"/>
    </style:style>
    <style:style style:name="P765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66" style:family="paragraph" style:parent-style-name="Normal">
      <style:paragraph-properties fo:text-align="justify"/>
    </style:style>
    <style:style style:name="T766_1" style:family="text">
      <style:text-properties fo:font-size="10pt" style:font-size-asian="10pt" style:font-name-complex="Arial" style:font-size-complex="10pt"/>
    </style:style>
    <style:style style:name="P767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68" style:family="paragraph" style:parent-style-name="Normal">
      <style:paragraph-properties fo:text-align="justify"/>
    </style:style>
    <style:style style:name="T768_1" style:family="text">
      <style:text-properties fo:font-size="10pt" style:font-size-asian="10pt" style:font-name-complex="Arial" style:font-size-complex="10pt"/>
    </style:style>
    <style:style style:name="P769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70" style:family="paragraph" style:parent-style-name="Normal">
      <style:paragraph-properties fo:text-align="justify"/>
    </style:style>
    <style:style style:name="T770_1" style:family="text">
      <style:text-properties fo:font-size="10pt" style:font-size-asian="10pt" style:font-name-complex="Arial" style:font-size-complex="10pt"/>
    </style:style>
    <style:style style:name="P771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72" style:family="paragraph" style:parent-style-name="Normal">
      <style:paragraph-properties fo:text-align="justify"/>
    </style:style>
    <style:style style:name="T772_1" style:family="text">
      <style:text-properties fo:font-size="10pt" style:font-size-asian="10pt" style:font-name-complex="Arial" style:font-size-complex="10pt"/>
    </style:style>
    <style:style style:name="P773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74" style:family="paragraph" style:parent-style-name="Normal">
      <style:paragraph-properties fo:text-align="justify"/>
    </style:style>
    <style:style style:name="T774_1" style:family="text">
      <style:text-properties fo:font-size="10pt" style:font-size-asian="10pt" style:font-name-complex="Arial" style:font-size-complex="10pt"/>
    </style:style>
    <style:style style:name="P775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76" style:family="paragraph" style:parent-style-name="Normal">
      <style:paragraph-properties fo:text-align="justify"/>
    </style:style>
    <style:style style:name="T776_1" style:family="text">
      <style:text-properties fo:font-size="10pt" style:font-size-asian="10pt" style:font-name-complex="Arial" style:font-size-complex="10pt"/>
    </style:style>
    <style:style style:name="P777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78" style:family="paragraph" style:parent-style-name="Normal">
      <style:paragraph-properties fo:text-align="justify"/>
    </style:style>
    <style:style style:name="T778_1" style:family="text">
      <style:text-properties fo:font-size="10pt" style:font-size-asian="10pt" style:font-name-complex="Arial" style:font-size-complex="10pt"/>
    </style:style>
    <style:style style:name="P779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80" style:family="paragraph" style:parent-style-name="Normal">
      <style:paragraph-properties fo:text-align="justify"/>
    </style:style>
    <style:style style:name="T780_1" style:family="text">
      <style:text-properties fo:font-size="10pt" style:font-size-asian="10pt" style:font-name-complex="Arial" style:font-size-complex="10pt"/>
    </style:style>
    <style:style style:name="P781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82" style:family="paragraph" style:parent-style-name="Normal">
      <style:paragraph-properties fo:text-align="justify"/>
    </style:style>
    <style:style style:name="T782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P783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84" style:family="paragraph" style:parent-style-name="Normal">
      <style:paragraph-properties fo:text-align="justify"/>
    </style:style>
    <style:style style:name="T784_1" style:family="text">
      <style:text-properties fo:font-size="10pt" style:font-size-asian="10pt" style:font-name-complex="Arial" style:font-size-complex="10pt"/>
    </style:style>
    <style:style style:name="P785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86" style:family="paragraph" style:parent-style-name="Normal">
      <style:paragraph-properties fo:text-align="justify"/>
    </style:style>
    <style:style style:name="T786_1" style:family="text">
      <style:text-properties fo:font-size="10pt" style:font-size-asian="10pt" style:font-name-complex="Arial" style:font-size-complex="10pt"/>
    </style:style>
    <style:style style:name="P787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88" style:family="paragraph" style:parent-style-name="Normal">
      <style:paragraph-properties fo:text-align="justify"/>
    </style:style>
    <style:style style:name="T788_1" style:family="text">
      <style:text-properties fo:font-size="10pt" style:font-size-asian="10pt" style:font-name-complex="Arial" style:font-size-complex="10pt"/>
    </style:style>
    <style:style style:name="P789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90" style:family="paragraph" style:parent-style-name="Normal">
      <style:paragraph-properties fo:text-align="justify"/>
    </style:style>
    <style:style style:name="T790_1" style:family="text">
      <style:text-properties fo:font-size="10pt" style:font-size-asian="10pt" style:font-name-complex="Arial" style:font-size-complex="10pt"/>
    </style:style>
    <style:style style:name="P791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92" style:family="paragraph" style:parent-style-name="Normal">
      <style:paragraph-properties fo:text-align="justify"/>
    </style:style>
    <style:style style:name="T792_1" style:family="text">
      <style:text-properties fo:font-size="10pt" style:font-size-asian="10pt" style:font-name-complex="Arial" style:font-size-complex="10pt"/>
    </style:style>
    <style:style style:name="P793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94" style:family="paragraph" style:parent-style-name="Normal">
      <style:paragraph-properties fo:text-align="justify"/>
    </style:style>
    <style:style style:name="T794_1" style:family="text">
      <style:text-properties fo:font-size="10pt" style:font-size-asian="10pt" style:font-name-complex="Arial" style:font-size-complex="10pt"/>
    </style:style>
    <style:style style:name="P795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96" style:family="paragraph" style:parent-style-name="Normal">
      <style:paragraph-properties fo:text-align="justify"/>
    </style:style>
    <style:style style:name="T796_1" style:family="text">
      <style:text-properties fo:font-size="10pt" style:font-size-asian="10pt" style:font-name-complex="Arial" style:font-size-complex="10pt"/>
    </style:style>
    <style:style style:name="P797" style:family="paragraph" style:parent-style-name="Normal">
      <style:paragraph-properties fo:text-align="justify"/>
      <style:text-properties fo:font-size="8pt" style:font-size-asian="8pt" style:font-name-complex="Arial" style:font-size-complex="8pt"/>
    </style:style>
    <style:style style:name="P798" style:family="paragraph" style:parent-style-name="Normal">
      <style:paragraph-properties fo:text-align="justify"/>
    </style:style>
    <style:style style:name="T798_1" style:family="text">
      <style:text-properties fo:font-size="10pt" style:font-size-asian="10pt" style:font-name-complex="Arial" style:font-size-complex="10pt"/>
    </style:style>
    <style:style style:name="P799" style:family="paragraph" style:parent-style-name="Normal">
      <style:paragraph-properties fo:break-before="page"/>
    </style:style>
    <style:style style:name="P800" style:family="paragraph" style:parent-style-name="Normal"/>
    <style:style style:name="T800_1" style:family="text">
      <style:text-properties fo:font-size="10pt" style:font-size-asian="10pt" style:font-name-complex="Arial" style:font-size-complex="10pt" fo:font-weight="bold" style:font-weight-asian="bold"/>
    </style:style>
    <style:style style:name="T800_2" style:family="text">
      <style:text-properties fo:font-size="10pt" style:font-size-asian="10pt" style:font-name-complex="Arial" style:font-size-complex="10pt" fo:font-weight="bold" style:font-weight-asian="bold"/>
    </style:style>
    <style:style style:name="T800_3" style:family="text">
      <style:text-properties fo:font-size="10pt" style:font-size-asian="10pt" style:font-name-complex="Arial" style:font-size-complex="10pt" fo:font-weight="bold" style:font-weight-asian="bold"/>
    </style:style>
    <style:style style:name="T800_4" style:family="text">
      <style:text-properties fo:font-size="10pt" style:font-size-asian="10pt" style:font-name-complex="Arial" style:font-size-complex="10pt" fo:font-weight="bold" style:font-weight-asian="bold"/>
    </style:style>
    <style:style style:name="T800_5" style:family="text">
      <style:text-properties fo:font-size="10pt" style:font-size-asian="10pt" style:font-name-complex="Arial" style:font-size-complex="10pt" fo:font-weight="bold" style:font-weight-asian="bold"/>
    </style:style>
    <style:style style:name="T800_6" style:family="text">
      <style:text-properties fo:font-size="10pt" style:font-size-asian="10pt" style:font-name-complex="Arial" style:font-size-complex="10pt" fo:font-weight="bold" style:font-weight-asian="bold"/>
    </style:style>
    <style:style style:name="P801" style:family="paragraph" style:parent-style-name="Normal">
      <style:text-properties fo:font-size="10pt" style:font-size-asian="10pt" style:font-name-complex="Arial" style:font-size-complex="10pt" fo:font-weight="bold" style:font-weight-asian="bold"/>
    </style:style>
    <style:style style:name="Table10" style:family="table">
      <style:table-properties table:align="left" style:width="17.981cm" fo:margin-left="0cm"/>
    </style:style>
    <style:style style:name="Column49" style:family="table-column">
      <style:table-column-properties style:column-width="4.494cm"/>
    </style:style>
    <style:style style:name="Column50" style:family="table-column">
      <style:table-column-properties style:column-width="4.494cm"/>
    </style:style>
    <style:style style:name="Column51" style:family="table-column">
      <style:table-column-properties style:column-width="4.496cm"/>
    </style:style>
    <style:style style:name="Column52" style:family="table-column">
      <style:table-column-properties style:column-width="4.496cm"/>
    </style:style>
    <style:style style:name="Row54" style:family="table-row"/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2" style:family="paragraph" style:parent-style-name="Normal"/>
    <style:style style:name="T80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3" style:family="paragraph" style:parent-style-name="Normal"/>
    <style:style style:name="T80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4" style:family="paragraph" style:parent-style-name="Normal"/>
    <style:style style:name="T80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5" style:family="paragraph" style:parent-style-name="Normal"/>
    <style:style style:name="T80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55" style:family="table-row"/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6" style:family="paragraph" style:parent-style-name="Normal"/>
    <style:style style:name="T80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7" style:family="paragraph" style:parent-style-name="Normal"/>
    <style:style style:name="T80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8" style:family="paragraph" style:parent-style-name="Normal"/>
    <style:style style:name="T80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9" style:family="paragraph" style:parent-style-name="Normal"/>
    <style:style style:name="T8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56" style:family="table-row"/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0" style:family="paragraph" style:parent-style-name="Normal"/>
    <style:style style:name="T81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1" style:family="paragraph" style:parent-style-name="Normal"/>
    <style:style style:name="T8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1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1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2" style:family="paragraph" style:parent-style-name="Normal"/>
    <style:style style:name="T81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3" style:family="paragraph" style:parent-style-name="Normal"/>
    <style:style style:name="T8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57" style:family="table-row"/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4" style:family="paragraph" style:parent-style-name="Normal"/>
    <style:style style:name="T81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5" style:family="paragraph" style:parent-style-name="Normal"/>
    <style:style style:name="T8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6" style:family="paragraph" style:parent-style-name="Normal"/>
    <style:style style:name="T81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7" style:family="paragraph" style:parent-style-name="Normal"/>
    <style:style style:name="T81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58" style:family="table-row"/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8" style:family="paragraph" style:parent-style-name="Normal"/>
    <style:style style:name="T81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9" style:family="paragraph" style:parent-style-name="Normal"/>
    <style:style style:name="T81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0" style:family="paragraph" style:parent-style-name="Normal"/>
    <style:style style:name="T82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1" style:family="paragraph" style:parent-style-name="Normal"/>
    <style:style style:name="T82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59" style:family="table-row"/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2" style:family="paragraph" style:parent-style-name="Normal"/>
    <style:style style:name="T82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3" style:family="paragraph" style:parent-style-name="Normal"/>
    <style:style style:name="T8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4" style:family="paragraph" style:parent-style-name="Normal"/>
    <style:style style:name="T82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5" style:family="paragraph" style:parent-style-name="Normal"/>
    <style:style style:name="T8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60" style:family="table-row"/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6" style:family="paragraph" style:parent-style-name="Normal"/>
    <style:style style:name="T82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7" style:family="paragraph" style:parent-style-name="Normal"/>
    <style:style style:name="T8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8" style:family="paragraph" style:parent-style-name="Normal"/>
    <style:style style:name="T82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9" style:family="paragraph" style:parent-style-name="Normal"/>
    <style:style style:name="T8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61" style:family="table-row"/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0" style:family="paragraph" style:parent-style-name="Normal"/>
    <style:style style:name="T83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1" style:family="paragraph" style:parent-style-name="Normal"/>
    <style:style style:name="T83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2" style:family="paragraph" style:parent-style-name="Normal"/>
    <style:style style:name="T83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3" style:family="paragraph" style:parent-style-name="Normal"/>
    <style:style style:name="T83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62" style:family="table-row"/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4" style:family="paragraph" style:parent-style-name="Normal"/>
    <style:style style:name="T83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5" style:family="paragraph" style:parent-style-name="Normal"/>
    <style:style style:name="T83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6" style:family="paragraph" style:parent-style-name="Normal"/>
    <style:style style:name="T83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7" style:family="paragraph" style:parent-style-name="Normal"/>
    <style:style style:name="T83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63" style:family="table-row"/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8" style:family="paragraph" style:parent-style-name="Normal"/>
    <style:style style:name="T83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9" style:family="paragraph" style:parent-style-name="Normal"/>
    <style:style style:name="T83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0" style:family="paragraph" style:parent-style-name="Normal"/>
    <style:style style:name="T84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1" style:family="paragraph" style:parent-style-name="Normal"/>
    <style:style style:name="T84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64" style:family="table-row"/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2" style:family="paragraph" style:parent-style-name="Normal"/>
    <style:style style:name="T84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3" style:family="paragraph" style:parent-style-name="Normal"/>
    <style:style style:name="T8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4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4" style:family="paragraph" style:parent-style-name="Normal"/>
    <style:style style:name="T84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5" style:family="paragraph" style:parent-style-name="Normal"/>
    <style:style style:name="T84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65" style:family="table-row"/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6" style:family="paragraph" style:parent-style-name="Normal"/>
    <style:style style:name="T84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7" style:family="paragraph" style:parent-style-name="Normal"/>
    <style:style style:name="T84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4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8" style:family="paragraph" style:parent-style-name="Normal"/>
    <style:style style:name="T84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9" style:family="paragraph" style:parent-style-name="Normal"/>
    <style:style style:name="T84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66" style:family="table-row"/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0" style:family="paragraph" style:parent-style-name="Normal"/>
    <style:style style:name="T85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1" style:family="paragraph" style:parent-style-name="Normal"/>
    <style:style style:name="T85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5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85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2" style:family="paragraph" style:parent-style-name="Normal"/>
    <style:style style:name="T85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3" style:family="paragraph" style:parent-style-name="Normal"/>
    <style:style style:name="T8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854" style:family="paragraph" style:parent-style-name="Normal">
      <style:text-properties fo:font-size="10pt" style:font-size-asian="10pt" style:font-name-complex="Arial" style:font-size-complex="10pt" fo:font-weight="bold" style:font-weight-asian="bold"/>
    </style:style>
  </office:automatic-styles>
  <office:body>
    <office:text>
      <text:p text:style-name="P1"><text:span text:style-name="T1_1">8</text:span><text:span text:style-name="T1_2">Programme<text:s/>Completion<text:s/>Review<text:s/>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/></text:span><text:span text:style-name="T3_2">Young<text:s/>Lives<text:s/>at<text:s/>Work,<text:s/>Improved<text:s/>Understanding<text:s/>of<text:s/>the<text:s/>Effect<text:s/>of<text:s/>Educational<text:s/>Opportunities<text:s/>on<text:s/>Labour<text:s/>Market<text:s/>Outcomes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Final<text:s/>Programme<text:s/>Spend<text:s/>£<text:s/>(full<text:s/>life):</text:span><text:span text:style-name="T4_2"><text:s/></text:span><text:span text:style-name="T4_3">£9.4m</text:span></text:p>
          </table:table-cell>
          <table:table-cell table:style-name="Cell3">
            <text:p text:style-name="P5"><text:span text:style-name="T5_1">Review<text:s/>Date:</text:span></text:p>
          </table:table-cell>
          <table:table-cell table:style-name="Cell4">
            <text:p text:style-name="P6"><text:span text:style-name="T6_1">June<text:s/>2026</text:span></text:p>
          </table:table-cell>
        </table:table-row>
        <table:table-row table:style-name="Row3">
          <table:table-cell table:style-name="Cell5">
            <text:p text:style-name="P7"><text:span text:style-name="T7_1">Programme<text:s/>Code:<text:s/></text:span><text:span text:style-name="T7_2">301108</text:span></text:p>
          </table:table-cell>
          <table:table-cell table:style-name="Cell6">
            <text:p text:style-name="P8"><text:span text:style-name="T8_1">AMP<text:s/></text:span><text:span text:style-name="T8_2">Start<text:s/>Date:</text:span><text:span text:style-name="T8_3"><text:s/>20/12/2019</text:span></text:p>
          </table:table-cell>
          <table:table-cell table:style-name="Cell7">
            <text:p text:style-name="P9"><text:span text:style-name="T9_1">End<text:s/>Date:<text:s/></text:span><text:span text:style-name="T9_2">31/03/2026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ext:p text:style-name="P12"/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4">
          <table:table-cell table:style-name="Cell8">
            <text:p text:style-name="P13"><text:span text:style-name="T13_1">Year</text:span></text:p>
          </table:table-cell>
          <table:table-cell table:style-name="Cell9">
            <text:p text:style-name="P14"><text:span text:style-name="T14_1">2020</text:span></text:p>
          </table:table-cell>
          <table:table-cell table:style-name="Cell10">
            <text:p text:style-name="P15"><text:span text:style-name="T15_1">2021</text:span></text:p>
          </table:table-cell>
          <table:table-cell table:style-name="Cell11">
            <text:p text:style-name="P16"><text:span text:style-name="T16_1">2022</text:span></text:p>
          </table:table-cell>
          <table:table-cell table:style-name="Cell12">
            <text:p text:style-name="P17"><text:span text:style-name="T17_1">2023</text:span></text:p>
          </table:table-cell>
          <table:table-cell table:style-name="Cell13">
            <text:p text:style-name="P18"><text:span text:style-name="T18_1">2024</text:span></text:p>
          </table:table-cell>
          <table:table-cell table:style-name="Cell14">
            <text:p text:style-name="P19"><text:span text:style-name="T19_1">2025</text:span></text:p>
          </table:table-cell>
          <table:table-cell table:style-name="Cell15">
            <text:p text:style-name="P20"><text:span text:style-name="T20_1">2026</text:span></text:p>
          </table:table-cell>
        </table:table-row>
        <table:table-row table:style-name="Row5">
          <table:table-cell table:style-name="Cell16">
            <text:p text:style-name="P21"><text:span text:style-name="T21_1">Programme<text:s/>Score</text:span></text:p>
          </table:table-cell>
          <table:table-cell table:style-name="Cell17">
            <text:p text:style-name="P22"><text:span text:style-name="T22_1">A</text:span></text:p>
          </table:table-cell>
          <table:table-cell table:style-name="Cell18">
            <text:p text:style-name="P23"><text:span text:style-name="T23_1">A</text:span></text:p>
          </table:table-cell>
          <table:table-cell table:style-name="Cell19">
            <text:p text:style-name="P24"><text:span text:style-name="T24_1">A</text:span></text:p>
          </table:table-cell>
          <table:table-cell table:style-name="Cell20">
            <text:p text:style-name="P25"><text:span text:style-name="T25_1">A</text:span></text:p>
          </table:table-cell>
          <table:table-cell table:style-name="Cell21">
            <text:p text:style-name="P26"><text:span text:style-name="T26_1">A+</text:span></text:p>
          </table:table-cell>
          <table:table-cell table:style-name="Cell22">
            <text:p text:style-name="P27"><text:span text:style-name="T27_1">A</text:span></text:p>
          </table:table-cell>
          <table:table-cell table:style-name="Cell23">
            <text:p text:style-name="P28"><text:span text:style-name="T28_1">A+</text:span></text:p>
          </table:table-cell>
        </table:table-row>
        <table:table-row table:style-name="Row6">
          <table:table-cell table:style-name="Cell24">
            <text:p text:style-name="P29"><text:span text:style-name="T29_1">Overall<text:s/>programme<text:s/>risk<text:s/>rating</text:span><text:span text:style-name="T29_2"><text:s/></text:span></text:p>
          </table:table-cell>
          <table:table-cell table:style-name="Cell25">
            <text:p text:style-name="P30"><text:span text:style-name="T30_1">Major</text:span></text:p>
          </table:table-cell>
          <table:table-cell table:style-name="Cell26">
            <text:p text:style-name="P31"><text:span text:style-name="T31_1">Major</text:span></text:p>
          </table:table-cell>
          <table:table-cell table:style-name="Cell27">
            <text:p text:style-name="P32"><text:span text:style-name="T32_1">Moderate</text:span></text:p>
          </table:table-cell>
          <table:table-cell table:style-name="Cell28">
            <text:p text:style-name="P33"><text:span text:style-name="T33_1">Moderate</text:span></text:p>
          </table:table-cell>
          <table:table-cell table:style-name="Cell29">
            <text:p text:style-name="P34"><text:span text:style-name="T34_1">Moderate</text:span></text:p>
          </table:table-cell>
          <table:table-cell table:style-name="Cell30">
            <text:p text:style-name="P35"><text:span text:style-name="T35_1">Moderate</text:span></text:p>
          </table:table-cell>
          <table:table-cell table:style-name="Cell31">
            <text:p text:style-name="P36"><text:span text:style-name="T36_1">Moderate</text:span></text:p>
          </table:table-cell>
        </table:table-row>
      </table:table>
      <text:p text:style-name="P37"/>
      <table:table table:style-name="Table3">
        <table:table-column table:style-name="Column12"/>
        <table:table-column table:style-name="Column13"/>
        <table:table-row table:style-name="Row7">
          <table:table-cell table:style-name="Cell32">
            <text:p text:style-name="P38"><text:span text:style-name="T38_1">DevTracker<text:s/>Link<text:s/>to<text:s/>Business<text:s/>Case<text:s/>(and<text:s/>any<text:s/>addendum):<text:s/></text:span></text:p>
          </table:table-cell>
          <table:table-cell table:style-name="Cell33">
            <text:p text:style-name="P39"><text:span text:style-name="T39_1"><text:a xlink:type="simple" xlink:href="https://iati.fcdo.gov.uk/iati_documents/53923995.odt"><text:span text:style-name="T39_2">https://iati.fcdo.gov.uk/iati_documents/53923995.odt</text:span></text:a></text:span></text:p>
            <text:p text:style-name="P40"><text:span text:style-name="T40_1">https://iati.fcdo.gov.uk/iati_documents/52784570.odt</text:span></text:p>
          </table:table-cell>
        </table:table-row>
        <table:table-row table:style-name="Row8">
          <table:table-cell table:style-name="Cell34">
            <text:p text:style-name="P41"><text:span text:style-name="T41_1">DevTracker<text:s/>Links<text:s/>to<text:s/>all<text:s/>logframes<text:s/>used<text:s/>during<text:s/>programme<text:s/>lifetime:<text:s/></text:span></text:p>
          </table:table-cell>
          <table:table-cell table:style-name="Cell35">
            <text:p text:style-name="P42"><text:span text:style-name="T42_1"><text:a xlink:type="simple" xlink:href="https://iati.fcdo.gov.uk/iati_documents/S30110816.xlsx"><text:span text:style-name="T42_2">https://iati.fcdo.gov.uk/iati_documents/S30110816.xlsx</text:span></text:a></text:span></text:p>
            <text:p text:style-name="P43"/>
          </table:table-cell>
        </table:table-row>
      </table:table>
      <text:p text:style-name="P44"/>
      <text:p text:style-name="P45"><text:span text:style-name="T45_1">A.<text:s/>Summary<text:s/>and<text:s/>Overview</text:span></text:p>
      <text:p text:style-name="P46"/>
      <text:p text:style-name="P47"><text:span text:style-name="T47_1">Description<text:s/>of<text:s/>the<text:s/>programme<text:s/>and<text:s/>what<text:s/>it<text:s/>has<text:s/>achieved</text:span></text:p>
      <text:p text:style-name="P48"/>
      <text:p text:style-name="P49"><text:span text:style-name="T49_1">Young<text:s/>Lives<text:s/>(YL)<text:s/>is<text:s/>a<text:s/>unique<text:s/>and<text:s/>innovative<text:s/>longitudinal<text:s/>cross-country<text:s/>study<text:s/>which<text:s/>has<text:s/>followed<text:s/>the<text:s/>lives<text:s/>of<text:s/>12,000<text:s/>individuals<text:s/>since<text:s/>2001<text:s/>in<text:s/>Ethiopia,<text:s/>India<text:s/>(in<text:s/>the<text:s/>states<text:s/>of<text:s/>Andhra<text:s/>Pradesh<text:s/>and<text:s/>Telangana),<text:s/>Peru<text:s/>and<text:s/>Vietnam.</text:span><text:span text:style-name="T49_2"><text:note text:note-class="footnote"><text:note-citation/><text:note-body><text:p text:style-name="P50"><text:span text:style-name="T50_1"><text:s/></text:span><text:span text:style-name="T50_2">To<text:s/>date,<text:s/>there<text:s/>have<text:s/>been<text:s/>four<text:s/>phases<text:s/>to<text:s/>the<text:s/>programme<text:s/>with<text:s/>YLAW<text:s/>representing<text:s/>a<text:s/>new<text:s/>and<text:s/>fifth<text:s/>phase.</text:span></text:p></text:note-body></text:note></text:span><text:span text:style-name="T50_3">‘Young<text:s/>Lives<text:s/>at<text:s/>Work’<text:s/>(YLAW)<text:s/></text:span><text:span text:style-name="T50_4">wa</text:span><text:span text:style-name="T50_5">s<text:s/>the<text:s/>latest<text:s/>phase<text:s/>of<text:s/>FCDO’s<text:s/>support<text:s/>to<text:s/>YL,<text:s/>with<text:s/>the<text:s/>new<text:s/>phase<text:s/>commencing<text:s/>in<text:s/>January<text:s/>2020.<text:s/>The<text:s/>purpose<text:s/>of<text:s/>the<text:s/>programme<text:s/></text:span><text:span text:style-name="T50_6">wa</text:span><text:span text:style-name="T50_7">s<text:s/>to<text:s/>improve<text:s/>global<text:s/>understanding<text:s/>of<text:s/>how<text:s/>poverty<text:s/>affects<text:s/>young<text:s/>people’s<text:s/>transition<text:s/>to<text:s/>adulthood,<text:s/>generating<text:s/>data<text:s/>and<text:s/>evidence<text:s/>to<text:s/>inform<text:s/>ways<text:s/>to<text:s/>improve<text:s/>education,<text:s/>labour<text:s/>and<text:s/>well-being<text:s/>outcomes<text:s/>for<text:s/>young<text:s/>people.<text:s/>YLAW<text:s/>longitudinal<text:s/>data<text:s/>and<text:s/>analysis<text:s/>is<text:s/>used<text:s/>to:</text:span></text:p>
      <text:p text:style-name="P51"/>
      <text:list text:style-name="LS15" xml:id="list0">
        <text:list-item>
          <text:p text:style-name="P52"><text:span text:style-name="T52_1">Shape<text:s/>global<text:s/>and<text:s/>national<text:s/>policy<text:s/>debates<text:s/>and<text:s/>enable<text:s/>FCDO<text:s/>to<text:s/>further<text:s/>demonstrate<text:s/>thought<text:s/>leadership<text:s/>on<text:s/>youth<text:s/>employment,<text:s/>education,<text:s/>skills<text:s/>and<text:s/>poverty;</text:span></text:p>
        </text:list-item>
        <text:list-item>
          <text:p text:style-name="P53"><text:span text:style-name="T53_1">Inform<text:s/>and<text:s/>challenge<text:s/>policy<text:s/>and<text:s/>practice<text:s/>on<text:s/>youth<text:s/>employment,<text:s/>skills<text:s/>development<text:s/>and<text:s/>higher<text:s/>education<text:s/>at<text:s/>international<text:s/>and<text:s/>national<text:s/>levels;</text:span></text:p>
        </text:list-item>
      </text:list>
      <text:list text:style-name="LS16" xml:id="list2">
        <text:list-item>
          <text:p text:style-name="P54"><text:span text:style-name="T54_1">Deliver<text:s/>a<text:s/>rich<text:s/>dataset<text:s/>to<text:s/>generate<text:s/>new<text:s/>research<text:s/>on,<text:s/>for<text:s/>instance,<text:s/>youth<text:s/>employment,<text:s/>occupational<text:s/>segregation,<text:s/>gender<text:s/>(or<text:s/>other)<text:s/>disparities;</text:span></text:p>
        </text:list-item>
      </text:list>
      <text:list text:style-name="LS17" xml:id="list3">
        <text:list-item>
          <text:p text:style-name="P55"><text:span text:style-name="T55_1">Expand<text:s/>opportunities<text:s/>for<text:s/>data<text:s/>matching<text:s/>with<text:s/>existing<text:s/>national<text:s/>surveys<text:s/></text:span><text:span text:style-name="T55_2">and<text:s/>global<text:s/>datasets<text:s/></text:span><text:span text:style-name="T55_3">and<text:s/>strengthen<text:s/>capacity<text:s/>among<text:s/>researchers<text:s/>to<text:s/>maximise<text:s/>the<text:s/>value<text:s/>of<text:s/>this<text:s/>longitudinal<text:s/>research.</text:span></text:p>
        </text:list-item>
      </text:list>
      <text:p text:style-name="P56"/>
      <text:p text:style-name="P57"><text:span text:style-name="T57_1">Since<text:s/>2005,<text:s/>YL<text:s/>has<text:s/>been<text:s/>led<text:s/>by<text:s/>Oxford<text:s/>University’s<text:s/>Department<text:s/>of<text:s/>International<text:s/>Development<text:s/>(ODID)<text:s/>with<text:s/>country<text:s/>research<text:s/>teams<text:s/>and<text:s/>additional<text:s/>partners</text:span><text:span text:style-name="T57_2"><text:note text:note-class="footnote"><text:note-citation/><text:note-body><text:p text:style-name="P58"><text:span text:style-name="T58_1"><text:s/></text:span><text:span text:style-name="T58_2">Policy<text:s/>Studies<text:s/>Institute<text:s/>(Ethiopia),<text:s/>Pankhurst<text:s/>Development<text:s/>Research<text:s/>Consulting<text:s/>(Ethiopia),<text:s/>Center<text:s/>for<text:s/>Economic<text:s/>and<text:s/>Social<text:s/>Studies<text:s/>(India),<text:s/></text:span><text:span text:style-name="T58_3">Young<text:s/>Lives<text:s/>In</text:span><text:span text:style-name="T58_4">d</text:span><text:span text:style-name="T58_5">ia<text:s/>(India),<text:s/></text:span><text:span text:style-name="T58_6">Grupo<text:s/>de<text:s/>Analisis<text:s/>para<text:s/>el<text:s/>Desarrollo<text:s/>(GRADE)<text:s/>(Peru),<text:s/>Instiuto<text:s/>de<text:s/>Investigacion<text:s/>Nutricional<text:s/>(IIN)</text:span><text:span text:style-name="T58_7"><text:s/>(Peru)</text:span><text:span text:style-name="T58_8">,<text:s/>Government<text:s/>Statistics<text:s/>Office<text:s/>(Vietnam),<text:s/>Center<text:s/>for<text:s/>Analysis<text:s/>and<text:s/>Forecasting</text:span><text:span text:style-name="T58_9"><text:s/></text:span><text:span text:style-name="T58_10">-<text:s/>Vietnam<text:s/>Academy<text:s/>of<text:s/>Social<text:s/>Sciences<text:s/>(CAF-<text:s/>VASS)</text:span><text:span text:style-name="T58_11"><text:s/>(Vietnam)</text:span></text:p></text:note-body></text:note></text:span><text:span text:style-name="T58_12"><text:s/></text:span><text:span text:style-name="T58_13">embedded<text:s/>in<text:s/>each<text:s/>of<text:s/>the<text:s/>four<text:s/>countries.<text:s/>YLAW<text:s/></text:span><text:span text:style-name="T58_14">wa</text:span><text:span text:style-name="T58_15">s<text:s/>largely<text:s/>funded<text:s/>by<text:s/>FCDO<text:s/>but<text:s/>also<text:s/>co-funded<text:s/>by<text:s/>the<text:s/>Old<text:s/>Dart<text:s/>Foundation,<text:s/>The<text:s/>Packard<text:s/>Foundation,<text:s/>Echidna<text:s/>Giving,<text:s/>the<text:s/>Wellcome<text:s/>Trust,<text:s/>the<text:s/>Medical<text:s/>Research<text:s/>Council<text:s/>(MRC)<text:s/>and<text:s/>National<text:s/>Institute<text:s/>of<text:s/>Health<text:s/>(NIH)</text:span><text:span text:style-name="T58_16"><text:note text:note-class="footnote"><text:note-citation/><text:note-body><text:p text:style-name="P59"><text:span text:style-name="T59_1"><text:s/></text:span><text:span text:style-name="T59_2">The<text:s/>current<text:s/>phase<text:s/>of<text:s/>FCDO<text:s/>support<text:s/>(£9.4m)<text:s/>has<text:s/>made<text:s/>up<text:s/>65%<text:s/>of<text:s/>YL<text:s/>fundin</text:span><text:span text:style-name="T59_3">g<text:s/>since<text:s/>2018<text:s/>(£14.5m)</text:span></text:p></text:note-body></text:note></text:span><text:span text:style-name="T59_4">.</text:span><text:span text:style-name="T59_5"><text:s/></text:span><text:span text:style-name="T59_6">In<text:s/>May<text:s/>2024,<text:s/>FCDO<text:s/>granted<text:s/>YLAW<text:s/>a<text:s/>no<text:s/>cost<text:s/>extension<text:s/>to<text:s/>March<text:s/>2026<text:s/>due<text:s/>to<text:s/>delays<text:s/>caused<text:s/>by<text:s/>suspension<text:s/>of<text:s/>Round<text:s/>7<text:s/>(R7)<text:s/>activities<text:s/>in<text:s/>Vietnam.</text:span></text:p>
      <text:p text:style-name="P60"/>
      <text:p text:style-name="P61"><text:span text:style-name="T61_1">The<text:s/>programme<text:s/>has<text:s/>broadly<text:s/>met<text:s/>or<text:s/>exceeded<text:s/></text:span><text:span text:style-name="T61_2">its</text:span><text:span text:style-name="T61_3"><text:s/>outcome<text:s/>and<text:s/>output<text:s/>targets</text:span><text:span text:style-name="T61_4">,<text:s/>especially<text:s/>when<text:s/>compared<text:s/>to<text:s/>the<text:s/>ambition<text:s/>set<text:s/>out<text:s/>in<text:s/>the<text:s/>September<text:s/>2020<text:s/>logframe.</text:span><text:span text:style-name="T61_5"><text:s/>During<text:s/>the<text:s/>lifetime<text:s/>of<text:s/>the<text:s/>programme<text:s/>there<text:s/>ha</text:span><text:span text:style-name="T61_6">ve</text:span><text:span text:style-name="T61_7"><text:s/>been<text:s/>changes</text:span><text:span text:style-name="T61_8">,</text:span><text:span text:style-name="T61_9"><text:s/>with<text:s/></text:span><text:span text:style-name="T61_10">some</text:span><text:span text:style-name="T61_11"><text:s/></text:span><text:span text:style-name="T61_12">indicators<text:s/>amalgamated,<text:s/>separated<text:s/></text:span><text:span text:style-name="T61_13">or<text:s/>shifted<text:s/>between<text:s/>outcomes<text:s/>and<text:s/>outputs.<text:s/>However,<text:s/>a<text:s/>common<text:s/>theme<text:s/>has<text:s/>been<text:s/>to<text:s/>raise<text:s/>the<text:s/>targets<text:s/>year<text:s/>on<text:s/>year<text:s/>and<text:s/>lift<text:s/>the<text:s/>programme</text:span><text:span text:style-name="T61_14">’</text:span><text:span text:style-name="T61_15">s<text:s/>ambition<text:s/></text:span><text:span text:style-name="T61_16">on</text:span><text:span text:style-name="T61_17"><text:s/></text:span><text:span text:style-name="T61_18">research<text:s/>production,<text:s/>policy<text:s/>engagement<text:s/>and<text:s/>programme<text:s/>reach.</text:span><text:span text:style-name="T61_19"><text:s/></text:span></text:p>
      <text:p text:style-name="P62"/>
      <text:p text:style-name="P63"><text:span text:style-name="T63_1">The<text:s/>programme<text:s/>has<text:s/>met<text:s/>the<text:s/>ambition<text:s/>to<text:s/>increase<text:s/>the<text:s/></text:span><text:span text:style-name="T63_2">global<text:s/>understanding<text:s/>of<text:s/>how<text:s/>poverty<text:s/>affects<text:s/>young<text:s/>people’s<text:s/>transition<text:s/>to<text:s/>adulthood,<text:s/>generating<text:s/>data<text:s/>and<text:s/>evidence<text:s/>to<text:s/>inform<text:s/>ways<text:s/>to<text:s/>improve<text:s/>education,<text:s/>labour<text:s/>and<text:s/>well-being<text:s/>outcomes<text:s/>for<text:s/>young<text:s/>people</text:span><text:span text:style-name="T63_3">.<text:s/>It<text:s/>has<text:s/>also</text:span><text:span text:style-name="T63_4"><text:s/>ensured<text:s/>that<text:s/>this<text:s/>research<text:s/>has<text:s/>fed<text:s/>directly<text:s/>into<text:s/>policy<text:s/></text:span><text:span text:style-name="T63_5">changes</text:span><text:span text:style-name="T63_6"><text:s/>i</text:span><text:span text:style-name="T63_7">ncluding<text:s/></text:span><text:span text:style-name="T63_8">influencing<text:s/>legislation<text:s/>outlawing<text:s/>child<text:s/>marriage<text:s/>in<text:s/>Peru<text:s/>and<text:s/>India</text:span><text:span text:style-name="T63_9"><text:s/>and<text:s/>being<text:s/>recognised<text:s/>as<text:s/>delivering<text:s/>unique<text:s/>and<text:s/></text:span><text:span text:style-name="T63_10">cutting-edge</text:span><text:span text:style-name="T63_11"><text:s/>research<text:s/>into<text:s/>the<text:s/>intergenerational<text:s/>impact<text:s/>of<text:s/></text:span><text:span text:style-name="T63_12">climate<text:s/>shocks<text:s/>on<text:s/>development<text:s/>and<text:s/>poverty.</text:span><text:span text:style-name="T63_13"><text:s/>G</text:span><text:span text:style-name="T63_14">iven</text:span><text:span text:style-name="T63_15"><text:s/>the<text:s/>time<text:s/>lag<text:s/>between<text:s/>research<text:s/>activities<text:s/>and<text:s/>longer</text:span><text:span text:style-name="T63_16">-</text:span><text:span text:style-name="T63_17">term<text:s/>research<text:s/>uptake<text:s/></text:span><text:span text:style-name="T63_18">and<text:s/></text:span><text:span text:style-name="T63_19">policy<text:s/>influencing</text:span><text:span text:style-name="T63_20">,</text:span><text:span text:style-name="T63_21"><text:s/>we<text:s/>can<text:s/>expect<text:s/>the<text:s/>programme<text:s/>to<text:s/>continue<text:s/>to<text:s/>deliver<text:s/>impacts<text:s/>long<text:s/>after<text:s/>programme<text:s/>closure.</text:span></text:p>
      <text:p text:style-name="P64"/>
      <text:p text:style-name="P65"><text:span text:style-name="T65_1">Major<text:s/>lessons</text:span><text:span text:style-name="T65_2"><text:s/>learned,<text:s/>evidence</text:span><text:span text:style-name="T65_3"><text:s/></text:span><text:span text:style-name="T65_4">generated<text:s/></text:span><text:span text:style-name="T65_5">and<text:s/>recommendations</text:span></text:p>
      <text:p text:style-name="P66"/>
      <text:p text:style-name="P67"><text:span text:style-name="T67_1">The<text:s/>programme’s<text:s/>longitudinal<text:s/>design,<text:s/>with<text:s/>two<text:s/>cohorts<text:s/>and<text:s/>low<text:s/>attrition,<text:s/>allowed<text:s/>rapid<text:s/>adaptation<text:s/>during<text:s/></text:span><text:span text:style-name="T67_2">C</text:span><text:span text:style-name="T67_3">ovid</text:span><text:span text:style-name="T67_4">-19,<text:s/>providing<text:s/>valuable<text:s/>insights<text:s/>when<text:s/>other<text:s/></text:span><text:span text:style-name="T67_5">comparable<text:s/>studies</text:span><text:span text:style-name="T67_6"><text:s/>struggled.<text:s/>The<text:s/>team<text:s/>pioneered<text:s/>phone<text:s/>surveys<text:s/>and<text:s/></text:span><text:span text:style-name="T67_7">adapted<text:s/>data<text:s/>collection<text:s/>in<text:s/>conflict<text:s/>and<text:s/></text:span><text:span text:style-name="T67_8">developing<text:s/>country</text:span><text:span text:style-name="T67_9"><text:s/>settings</text:span><text:span text:style-name="T67_10">.<text:s/></text:span><text:span text:style-name="T67_11">While<text:s/>the<text:s/>programme<text:s/>demonstrated<text:s/>the<text:s/>value<text:s/>of<text:s/>longitudinal<text:s/>surveys<text:s/>in<text:s/>rapidly<text:s/>changing<text:s/>contexts<text:s/>the<text:s/>programme<text:s/>had<text:s/>a<text:s/>strong<text:s/>appetite<text:s/>for<text:s/>adaptation<text:s/>and<text:s/>innovation</text:span><text:span text:style-name="T67_12"><text:s/>to<text:s/>maximise<text:s/>knowledge<text:s/>generation</text:span><text:span text:style-name="T67_13">.<text:s/></text:span><text:span text:style-name="T67_14">Other<text:s/>i</text:span><text:span text:style-name="T67_15">nnovative<text:s/>methods<text:s/>included<text:s/>list<text:s/>randomisation<text:s/>for<text:s/>intimate<text:s/>partner<text:s/>violence<text:s/>(IPV)<text:s/>measurement,</text:span><text:span text:style-name="T67_16"><text:s/></text:span><text:span text:style-name="T67_17">data<text:s/>matching</text:span><text:span text:style-name="T67_18"><text:s/>and</text:span><text:span text:style-name="T67_19"><text:s/>leveraging<text:s/>historical<text:s/>data<text:s/>to<text:s/>study<text:s/>intergenerational<text:s/>climate<text:s/></text:span><text:span text:style-name="T67_20">shocks<text:s/>and</text:span><text:span text:style-name="T67_21"><text:s/></text:span><text:span text:style-name="T67_22">using<text:s/>methods<text:s/>like<text:s/></text:span><text:span text:style-name="T67_23">Audio<text:s/>Computer-Assisted<text:s/>Self-Interviewing<text:s/></text:span><text:span text:style-name="T67_24">(</text:span><text:span text:style-name="T67_25">ACASI</text:span><text:span text:style-name="T67_26">)</text:span><text:span text:style-name="T67_27">.<text:s/>These<text:s/>innovations<text:s/>enhanced<text:s/>data<text:s/>quality<text:s/>on<text:s/>sensitive<text:s/>topics<text:s/>and<text:s/>enabled<text:s/></text:span><text:span text:style-name="T67_28">data<text:s/>collection<text:s/>and<text:s/>insights</text:span><text:span text:style-name="T67_29"><text:s/>during<text:s/>crises</text:span><text:span text:style-name="T67_30"><text:s/>and<text:s/>improved<text:s/>the<text:s/>programme</text:span><text:span text:style-name="T67_31">’</text:span><text:span text:style-name="T67_32">s<text:s/>ability<text:s/>to<text:s/>deliver<text:s/>against<text:s/>outcomes<text:s/>and<text:s/>outputs.</text:span></text:p>
      <text:p text:style-name="P68"/>
      <text:p text:style-name="P69"><text:span text:style-name="T69_1">As<text:s/>a<text:s/>research<text:s/>programme,<text:s/></text:span><text:span text:style-name="T69_2">a<text:s/>core<text:s/>aim<text:s/>was<text:s/>around<text:s/>evidence<text:s/>generation.<text:s/></text:span><text:span text:style-name="T69_3">Young<text:s/>Lives<text:s/></text:span><text:span text:style-name="T69_4">has<text:s/></text:span><text:span text:style-name="T69_5">contributed<text:s/></text:span><text:span text:style-name="T69_6">to</text:span><text:span text:style-name="T69_7"><text:s/></text:span><text:span text:style-name="T69_8">advancing<text:s/>knowledge<text:s/>on<text:s/></text:span><text:span text:style-name="T69_9">the</text:span><text:span text:style-name="T69_10"><text:s/>challenges</text:span><text:span text:style-name="T69_11"><text:s/>faced<text:s/>by<text:s/>children<text:s/>in<text:s/>LIC/LMIC<text:s/>settings<text:s/>across<text:s/>a<text:s/>range<text:s/>of<text:s/></text:span><text:span text:style-name="T69_12">themes<text:s/></text:span><text:span text:style-name="T69_13">including</text:span><text:span text:style-name="T69_14"><text:s/></text:span><text:span text:style-name="T69_15">education</text:span><text:span text:style-name="T69_16">,<text:s/></text:span><text:span text:style-name="T69_17">mental<text:s/>health</text:span><text:span text:style-name="T69_18">,</text:span><text:span text:style-name="T69_19"><text:s/>job<text:s/>access</text:span><text:span text:style-name="T69_20"><text:s/>and<text:s/>employment</text:span><text:span text:style-name="T69_21">,<text:s/></text:span><text:span text:style-name="T69_22">and<text:s/>family<text:s/>and<text:s/></text:span><text:span text:style-name="T69_23">parenting</text:span><text:span text:style-name="T69_24">.</text:span><text:span text:style-name="T69_25"><text:s/>YLAW<text:s/>provided<text:s/>unique<text:s/>insights<text:s/>into<text:s/>the<text:s/>intergenerational<text:s/>impacts<text:s/>of<text:s/>shocks<text:s/>and<text:s/>the<text:s/>value<text:s/>of<text:s/>social<text:s/>protection<text:s/>to<text:s/>mitigate<text:s/>against<text:s/></text:span><text:span text:style-name="T69_26">these.<text:s/></text:span><text:span text:style-name="T69_27">A<text:s/>full<text:s/>list<text:s/>of<text:s/>publications<text:s/>can<text:s/>be<text:s/>found<text:s/>in<text:s/>Annex<text:s/></text:span><text:span text:style-name="T69_28">A</text:span><text:span text:style-name="T69_29"><text:s/>and<text:s/>details<text:s/>of<text:s/>policy<text:s/>influencing<text:s/>can<text:s/>be<text:s/>found<text:s/>in<text:s/>the<text:s/>body<text:s/>of<text:s/>this<text:s/>report.<text:s/></text:span><text:span text:style-name="T69_30">Highlights</text:span><text:span text:style-name="T69_31"><text:s/>include<text:s/>influencing<text:s/>legislation<text:s/>on<text:s/>prohibiting<text:s/></text:span><text:span text:style-name="T69_32">child<text:s/>marriage<text:s/></text:span><text:span text:style-name="T69_33">by<text:s/>raising<text:s/>the<text:s/>legal<text:s/>marriage<text:s/>age<text:s/></text:span><text:span text:style-name="T69_34">in<text:s/>Peru<text:s/>and<text:s/>in<text:s/>India<text:s/>as<text:s/>well<text:s/>as<text:s/></text:span><text:span text:style-name="T69_35">influencing</text:span><text:span text:style-name="T69_36"><text:s/>national</text:span><text:span text:style-name="T69_37"><text:s/>education</text:span><text:span text:style-name="T69_38"><text:s/>strategies</text:span><text:span text:style-name="T69_39"><text:s/>in<text:s/>Ethiopia</text:span><text:span text:style-name="T69_40"><text:s/>and<text:s/>India</text:span><text:span text:style-name="T69_41">.<text:s/></text:span><text:span text:style-name="T69_42">Other<text:s/>innovations<text:s/>include<text:s/></text:span><text:span text:style-name="T69_43">hair<text:s/>sampling<text:s/>to</text:span><text:span text:style-name="T69_44"><text:s/>measure<text:s/>cortisol<text:s/>and<text:s/>gain</text:span><text:span text:style-name="T69_45"><text:s/></text:span><text:span text:style-name="T69_46">insights<text:s/></text:span><text:span text:style-name="T69_47">into<text:s/></text:span><text:span text:style-name="T69_48">stress<text:s/>levels</text:span><text:span text:style-name="T69_49">,</text:span><text:span text:style-name="T69_50"><text:s/>and<text:s/>interview<text:s/>adaptations<text:s/>to<text:s/>facilitate<text:s/>interviews<text:s/>with<text:s/>children<text:s/>with</text:span><text:span text:style-name="T69_51"><text:s/>disability.</text:span><text:span text:style-name="T69_52"><text:s/>In<text:s/>addition,</text:span><text:span text:style-name="T69_53"><text:s/></text:span><text:span text:style-name="T69_54">matching</text:span><text:span text:style-name="T69_55"><text:s/>YL<text:s/>data</text:span><text:span text:style-name="T69_56"><text:s/>with<text:s/></text:span><text:span text:style-name="T69_57">rainfall</text:span><text:span text:style-name="T69_58"><text:s/>data<text:s/>has<text:s/>revealed</text:span><text:span text:style-name="T69_59"><text:s/>unique</text:span><text:span text:style-name="T69_60"><text:s/>insights<text:s/>on<text:s/>the<text:s/>intergen</text:span><text:span text:style-name="T69_61">erational<text:s/>impacts<text:s/>of<text:s/>shocks<text:s/>and<text:s/></text:span><text:span text:style-name="T69_62">childhood<text:s/>development<text:s/>and<text:s/>cognition</text:span><text:span text:style-name="T69_63">,<text:s/>influencing<text:s/>global<text:s/>climate<text:s/>change<text:s/>policy</text:span><text:span text:style-name="T69_64">.</text:span><text:span text:style-name="T69_65"><text:s/></text:span><text:span text:style-name="T69_66">Specifically</text:span><text:span text:style-name="T69_67">,</text:span><text:span text:style-name="T69_68"><text:s/></text:span><text:span text:style-name="T69_69">YLAW<text:s/>influenced<text:s/></text:span><text:span text:style-name="T69_70">though</text:span><text:span text:style-name="T69_71"><text:s/>presentations<text:s/>at<text:s/>COP26<text:s/>and<text:s/>engagement<text:s/>with<text:s/>FCDO’s<text:s/>Gender<text:s/>Day<text:s/>event<text:s/>and<text:s/>its<text:s/>Position<text:s/>Paper<text:s/>on<text:s/>Education,<text:s/>Climate<text:s/>and<text:s/>the<text:s/>Environment,<text:s/>as<text:s/>well<text:s/>as<text:s/>citation<text:s/>in<text:s/>the<text:s/>World<text:s/>Bank’s<text:s/></text:span><text:span text:style-name="T69_72">Climate<text:s/>Change<text:s/>and<text:s/>Education</text:span><text:span text:style-name="T69_73"><text:s/>report.<text:s/></text:span><text:span text:style-name="T69_74">YLAW</text:span><text:span text:style-name="T69_75"><text:s/>has<text:s/>also<text:s/>directly<text:s/>contributed<text:s/>to<text:s/>UNFCCC<text:s/>processes<text:s/>through<text:s/>participation<text:s/>in<text:s/>COP29,<text:s/>the<text:s/></text:span><text:span text:style-name="T69_76">2025<text:s/></text:span><text:span text:style-name="T69_77">Bonn<text:s/>Climate<text:s/>Change<text:s/>Conference,<text:s/>and<text:s/>COP30-related<text:s/>engagement,<text:s/>in<text:s/>collaboration<text:s/>with<text:s/>UNICEF,<text:s/>Save<text:s/>the<text:s/>Children,<text:s/>FCDO,<text:s/>and<text:s/>the<text:s/>UK<text:s/>delegation.<text:s/></text:span><text:span text:style-name="T69_78">Y</text:span><text:span text:style-name="T69_79">L</text:span><text:span text:style-name="T69_80">AW</text:span><text:span text:style-name="T69_81"><text:s/>submitted<text:s/>formal<text:s/>inputs<text:s/>on<text:s/>the<text:s/>Global<text:s/>Goal<text:s/>on<text:s/>Adaptation<text:s/>and<text:s/>Gender<text:s/>and<text:s/>Climate,<text:s/>marking<text:s/>the<text:s/>first<text:s/>formal<text:s/>UNFCCC<text:s/>submission<text:s/>from<text:s/>the<text:s/>University<text:s/>of<text:s/>Oxford.<text:s/>More<text:s/>recently,<text:s/>joint<text:s/>policy<text:s/>briefs<text:s/>ahead<text:s/>of<text:s/>COP30<text:s/>have<text:s/>advanced<text:s/>recommendations<text:s/>for<text:s/>child-sensitive<text:s/>indicators<text:s/>and<text:s/>strengthened<text:s/>social<text:s/>protection<text:s/>within<text:s/>National<text:s/>Adaptation<text:s/>Plans<text:s/>and<text:s/>the<text:s/>Global<text:s/>Goal<text:s/>on<text:s/>Adaptation,<text:s/>with<text:s/>several<text:s/>countries<text:s/>engaging<text:s/>with<text:s/>and<text:s/>supporting<text:s/>these<text:s/>proposals<text:s/>during<text:s/>negotiations</text:span><text:span text:style-name="T69_82">.</text:span></text:p>
      <text:p text:style-name="P70"/>
      <text:p text:style-name="P71"><text:span text:style-name="T71_1">Core<text:s/>to<text:s/>the<text:s/>programme</text:span><text:span text:style-name="T71_2">’s</text:span><text:span text:style-name="T71_3"><text:s/>success</text:span><text:span text:style-name="T71_4"><text:s/>was<text:s/>the<text:s/>team<text:s/>structure<text:s/>and<text:s/>the<text:s/></text:span><text:span text:style-name="T71_5">long-term</text:span><text:span text:style-name="T71_6"><text:s/>relationships<text:s/>with<text:s/>downstream<text:s/>partners</text:span><text:span text:style-name="T71_7">,</text:span><text:span text:style-name="T71_8"><text:s/></text:span><text:span text:style-name="T71_9">b</text:span><text:span text:style-name="T71_10">uilding<text:s/>capacity<text:s/>both<text:s/>locally<text:s/>and<text:s/>globally.<text:s/></text:span><text:span text:style-name="T71_11">Young<text:s/>Lives</text:span><text:span text:style-name="T71_12"><text:s/></text:span><text:span text:style-name="T71_13">has<text:s/></text:span><text:span text:style-name="T71_14">collaborated<text:s/>for<text:s/>over<text:s/></text:span><text:span text:style-name="T71_15">twenty<text:s/>years</text:span><text:span text:style-name="T71_16"><text:s/>with<text:s/>partners<text:s/>in<text:s/>Ethiopia,<text:s/>India,<text:s/>Peru,<text:s/>and<text:s/>Vietnam,<text:s/>building<text:s/>long-term<text:s/>relationships<text:s/>of<text:s/>trust<text:s/>and<text:s/>extensive<text:s/>networks<text:s/>of<text:s/>researchers,<text:s/>policymakers,<text:s/>and<text:s/>data<text:s/>users<text:s/>across<text:s/>the<text:s/>Global<text:s/>South.<text:s/></text:span><text:span text:style-name="T71_17">Having<text:s/></text:span><text:span text:style-name="T71_18">reno</text:span><text:span text:style-name="T71_19">w</text:span><text:span text:style-name="T71_20">ned</text:span><text:span text:style-name="T71_21"><text:s/>Country<text:s/>Directors<text:s/>enabled<text:s/>the<text:s/>programme<text:s/>to<text:s/>build<text:s/>strong<text:s/>relationships<text:s/>with<text:s/>policy<text:s/>makers<text:s/>in<text:s/>country<text:s/></text:span><text:span text:style-name="T71_22">and<text:s/>build<text:s/>a<text:s/>respected<text:s/>reputation<text:s/>for<text:s/>a-political<text:s/>credibility.</text:span><text:span text:style-name="T71_23"><text:s/></text:span><text:span text:style-name="T71_24">Country<text:s/>partners<text:s/>play<text:s/>a<text:s/>central<text:s/>role<text:s/>throughout<text:s/>the<text:s/>research<text:s/>process<text:s/>as<text:s/>well<text:s/>as<text:s/>engagement<text:s/>with<text:s/>national<text:s/>governments,<text:s/>local<text:s/>NGOs,<text:s/>and<text:s/>community<text:s/>organisations.<text:s/>Country<text:s/>Directors<text:s/>and<text:s/>Country<text:s/>Principal<text:s/>Investigators<text:s/>are<text:s/>also<text:s/>integral<text:s/>members<text:s/>of<text:s/>the<text:s/>Young<text:s/>Lives<text:s/>Global<text:s/>Leadership<text:s/>Team,<text:s/></text:span><text:span text:style-name="T71_25">providing<text:s/></text:span><text:span text:style-name="T71_26">strategic<text:s/>direction<text:s/>and<text:s/>support</text:span><text:span text:style-name="T71_27">ing</text:span><text:span text:style-name="T71_28"><text:s/>knowledge<text:s/>exchange<text:s/>and<text:s/>learning<text:s/>across<text:s/>the<text:s/>programme.</text:span></text:p>
      <text:p text:style-name="P72"/>
      <text:p text:style-name="P73"><text:span text:style-name="T73_1">The<text:s/>programme<text:s/>faced<text:s/>challenges</text:span><text:span text:style-name="T73_2"><text:s/></text:span><text:span text:style-name="T73_3">related<text:s/>to</text:span><text:span text:style-name="T73_4"><text:s/></text:span><text:span text:style-name="T73_5">leadership<text:s/>instability<text:s/>at<text:s/>the<text:s/>beginning<text:s/>of<text:s/>the<text:s/></text:span><text:span text:style-name="T73_6">latest<text:s/>phase<text:s/>of<text:s/>the</text:span><text:span text:style-name="T73_7"><text:s/></text:span><text:span text:style-name="T73_8">programme</text:span><text:span text:style-name="T73_9">.<text:s/>This<text:s/>included</text:span><text:span text:style-name="T73_10"><text:s/>challenges<text:s/>in<text:s/>strategic<text:s/>decision<text:s/>making<text:s/>at<text:s/>pace<text:s/>during<text:s/></text:span><text:span text:style-name="T73_11">the<text:s/>early<text:s/>stages<text:s/>of<text:s/>the<text:s/>pandemic<text:s/>and<text:s/>protracted<text:s/>ill<text:s/>health.<text:s/>This</text:span><text:span text:style-name="T73_12"><text:s/>further<text:s/>speaks<text:s/>to<text:s/>the<text:s/>adaptability<text:s/>of<text:s/>the<text:s/>programme<text:s/>team<text:s/>who<text:s/>delivered<text:s/>in<text:s/>spite<text:s/>of<text:s/>challenging<text:s/>leadership<text:s/>conditions.<text:s/></text:span><text:span text:style-name="T73_13">Another<text:s/></text:span><text:span text:style-name="T73_14">key<text:s/>lesson</text:span><text:span text:style-name="T73_15"><text:s/>for<text:s/></text:span><text:span text:style-name="T73_16">future<text:s/>programming</text:span><text:span text:style-name="T73_17"><text:s/></text:span><text:span text:style-name="T73_18">within<text:s/>FCDO<text:s/>is<text:s/>around</text:span><text:span text:style-name="T73_19"><text:s/></text:span><text:span text:style-name="T73_20">adaptation.<text:s/>T</text:span><text:span text:style-name="T73_21">he<text:s/></text:span><text:span text:style-name="T73_22">original<text:s/>extension<text:s/>aimed<text:s/>to<text:s/></text:span><text:span text:style-name="T73_23">generate</text:span><text:span text:style-name="T73_24"><text:s/></text:span><text:span text:style-name="T73_25">insights<text:s/></text:span><text:span text:style-name="T73_26">on<text:s/>the<text:s/>links<text:s/></text:span><text:span text:style-name="T73_27">between<text:s/></text:span><text:span text:style-name="T73_28">conditions<text:s/>in<text:s/></text:span><text:span text:style-name="T73_29">early<text:s/>years<text:s/>and<text:s/>labour<text:s/>market<text:s/>outcomes.</text:span><text:span text:style-name="T73_30"><text:s/></text:span><text:span text:style-name="T73_31">The<text:s/>thematic<text:s/>focus</text:span><text:span text:style-name="T73_32"><text:s/>w</text:span><text:span text:style-name="T73_33">as<text:s/>adjusted<text:s/>to<text:s/></text:span><text:span text:style-name="T73_34">reflect<text:s/></text:span><text:span text:style-name="T73_35">the<text:s/>changing<text:s/>circumstances<text:s/></text:span><text:span text:style-name="T73_36">linked<text:s/>to</text:span><text:span text:style-name="T73_37"><text:s/>the<text:s/>global<text:s/>pandemic</text:span><text:span text:style-name="T73_38">,<text:s/></text:span><text:span text:style-name="T73_39">climate<text:s/>change</text:span><text:span text:style-name="T73_40"><text:s/>and<text:s/>the<text:s/>conflict<text:s/>in<text:s/>Ethiopia.<text:s/>A<text:s/>holistic<text:s/>approach<text:s/>has<text:s/>been<text:s/>adopted,<text:s/>focusing<text:s/>not<text:s/>just<text:s/>on<text:s/>labo</text:span><text:span text:style-name="T73_41">u</text:span><text:span text:style-name="T73_42">r<text:s/>market<text:s/>outcomes<text:s/>but<text:s/>on<text:s/>skills<text:s/>formation,<text:s/>education<text:s/>trajectories,<text:s/>mental<text:s/>health,<text:s/>and<text:s/>well-being</text:span><text:span text:style-name="T73_43">.</text:span></text:p>
      <text:p text:style-name="P74"/>
      <text:p text:style-name="P75"><text:span text:style-name="T75_1">Further<text:s/></text:span><text:span text:style-name="T75_2">challenges<text:s/>were<text:s/>linked<text:s/>to<text:s/>political<text:s/>and<text:s/>legal<text:s/>obstacles<text:s/>which<text:s/>resulted<text:s/>in</text:span><text:span text:style-name="T75_3"><text:s/>not<text:s/>being<text:s/>able<text:s/>to<text:s/>complete</text:span><text:span text:style-name="T75_4"><text:s/></text:span><text:span text:style-name="T75_5">R7<text:s/>data<text:s/>collection<text:s/>in<text:s/>Vietnam.<text:s/>These<text:s/>external<text:s/></text:span><text:span text:style-name="T75_6">complicati</text:span><text:span text:style-name="T75_7">o</text:span><text:span text:style-name="T75_8">ns<text:s/>were<text:s/>beyond<text:s/>the<text:s/>control<text:s/>of<text:s/>the<text:s/>programme<text:s/>team<text:s/>and<text:s/>while<text:s/>they<text:s/>imp</text:span><text:span text:style-name="T75_9">a</text:span><text:span text:style-name="T75_10">cted<text:s/>the<text:s/>delivery<text:s/>of<text:s/>the<text:s/>programme,<text:s/>the<text:s/>team<text:s/>were<text:s/></text:span><text:span text:style-name="T75_11">broadly</text:span><text:span text:style-name="T75_12"><text:s/>able<text:s/>to</text:span><text:span text:style-name="T75_13"><text:s/></text:span><text:span text:style-name="T75_14">navigate</text:span><text:span text:style-name="T75_15"><text:s/>them</text:span><text:span text:style-name="T75_16"><text:s/>to<text:s/>the<text:s/>best<text:s/>of<text:s/>their<text:s/>ability</text:span><text:span text:style-name="T75_17">.</text:span><text:span text:style-name="T75_18"><text:s/></text:span><text:span text:style-name="T75_19">Much<text:s/>of<text:s/>the<text:s/>success<text:s/>of<text:s/>the<text:s/>programme<text:s/>is<text:s/>also<text:s/>attributable<text:s/>to<text:s/>the<text:s/>dedication<text:s/>of<text:s/>the<text:s/>team<text:s/>and<text:s/>the<text:s/>fieldwork<text:s/>enumerators,<text:s/>whose<text:s/>continuity<text:s/>of<text:s/>engagement<text:s/>with<text:s/>participants<text:s/>across<text:s/>the<text:s/>two<text:s/>cohorts<text:s/></text:span><text:span text:style-name="T75_20">ha</text:span><text:span text:style-name="T75_21">s</text:span><text:span text:style-name="T75_22"><text:s/></text:span><text:span text:style-name="T75_23">built<text:s/>a<text:s/>strong<text:s/>model<text:s/>for<text:s/>effective<text:s/>data<text:s/>collection.<text:s/>This<text:s/>has<text:s/>been<text:s/>achieved<text:s/>despite<text:s/>the<text:s/>absence<text:s/>of</text:span><text:span text:style-name="T75_24"><text:s/></text:span><text:span text:style-name="T75_25">certainty<text:s/>of<text:s/>annual<text:s/>budgets</text:span><text:span text:style-name="T75_26"><text:s/>from<text:s/>FCDO</text:span><text:span text:style-name="T75_27"><text:s/>due<text:s/>to<text:s/>spending<text:s/>review<text:s/>constraints</text:span><text:span text:style-name="T75_28">.<text:s/>The<text:s/>lack<text:s/>of<text:s/></text:span><text:span text:style-name="T75_29">clarity<text:s/>on<text:s/></text:span><text:span text:style-name="T75_30">funding<text:s/>had<text:s/>major<text:s/>implications<text:s/>for<text:s/>staff<text:s/>retention</text:span><text:span text:style-name="T75_31"><text:s/></text:span><text:span text:style-name="T75_32">(</text:span><text:span text:style-name="T75_33">with<text:s/>delivery</text:span><text:span text:style-name="T75_34">,</text:span><text:span text:style-name="T75_35"><text:s/>at<text:s/>times</text:span><text:span text:style-name="T75_36">,</text:span><text:span text:style-name="T75_37"><text:s/>relying<text:s/>on<text:s/></text:span><text:span text:style-name="T75_38">goodwill)</text:span><text:span text:style-name="T75_39">,<text:s/>constrained<text:s/>the<text:s/>programme’s<text:s/>ability<text:s/>to<text:s/>plan<text:s/>effectively,<text:s/>and<text:s/>had<text:s/>the<text:s/>unintended<text:s/>consequence<text:s/>of<text:s/>hindering<text:s/>fundraising<text:s/>efforts.</text:span><text:span text:style-name="T75_40"><text:s/></text:span><text:span text:style-name="T75_41">Fundraising<text:s/></text:span><text:span text:style-name="T75_42">was<text:s/>a<text:s/>key<text:s/>aim<text:s/>in<text:s/>the<text:s/>early<text:s/>years<text:s/>of<text:s/>YLAW<text:s/></text:span><text:span text:style-name="T75_43">and<text:s/>as<text:s/>t</text:span><text:span text:style-name="T75_44">he<text:s/>fundraising<text:s/>context<text:s/>became<text:s/>more<text:s/>difficult<text:s/></text:span><text:span text:style-name="T75_45">during<text:s/>the<text:s/>pandemic<text:s/></text:span><text:span text:style-name="T75_46">t</text:span><text:span text:style-name="T75_47">here<text:s/>is<text:s/>a<text:s/>lesson<text:s/>for<text:s/>FCDO<text:s/>around<text:s/>ensuring<text:s/>effective<text:s/>contingencies<text:s/>are<text:s/>in<text:s/>place<text:s/>when<text:s/></text:span><text:span text:style-name="T75_48">aiming<text:s/>to<text:s/>leverage<text:s/>other<text:s/>sources<text:s/>of<text:s/>funding.<text:s/></text:span><text:span text:style-name="T75_49">Lastly,<text:s/>all<text:s/>stakeholders<text:s/></text:span><text:span text:style-name="T75_50">emphasised<text:s/></text:span><text:span text:style-name="T75_51">the<text:s/>value<text:s/>of<text:s/>FCDO<text:s/>champions<text:s/>in<text:s/>facilitating<text:s/>opportunistic<text:s/></text:span><text:span text:style-name="T75_52">and<text:s/>timely<text:s/></text:span><text:span text:style-name="T75_53">policy<text:s/>influencing<text:s/></text:span><text:span text:style-name="T75_54">opportunities</text:span><text:span text:style-name="T75_55">.</text:span></text:p>
      <text:p text:style-name="P76"/>
      <text:p text:style-name="P77"><text:span text:style-name="T77_1">How<text:s/>this<text:s/>report<text:s/>was<text:s/>conducted</text:span></text:p>
      <text:p text:style-name="P78"/>
      <text:p text:style-name="P79"><text:span text:style-name="T79_1">This<text:s/>report<text:s/>was<text:s/>conducted<text:s/>by<text:s/>a<text:s/>core<text:s/>team<text:s/>within<text:s/>FCDO<text:s/>and<text:s/>has<text:s/>been<text:s/>based<text:s/>on<text:s/>interviews<text:s/>with<text:s/>a<text:s/>range<text:s/>of<text:s/>stakeholders,<text:s/></text:span><text:span text:style-name="T79_2">all<text:s/>previous<text:s/>YLAW<text:s/>Annual<text:s/>Reviews<text:s/>as<text:s/>well<text:s/>as<text:s/>reporting<text:s/>from<text:s/>the<text:s/>YL<text:s/>team.</text:span><text:span text:style-name="T79_3"><text:s/>Details<text:s/>can<text:s/>be<text:s/>found<text:s/>in<text:s/>Annex<text:s/>B.</text:span></text:p>
      <text:p text:style-name="P80"/>
      <text:h text:style-name="P81" text:outline-level="2"><text:span text:style-name="T81_1">B:<text:s/>Theory<text:s/>of<text:s/>Change<text:s/>and<text:s/>Outcome<text:s/>Assessment</text:span></text:h>
      <text:p text:style-name="P82"/>
      <table:table table:style-name="Table4">
        <table:table-column table:style-name="Column14"/>
        <table:table-column table:style-name="Column15"/>
        <table:table-column table:style-name="Column16"/>
        <table:table-row table:style-name="Row9">
          <table:table-cell table:style-name="Cell36">
            <text:p text:style-name="P83"/>
          </table:table-cell>
          <table:table-cell table:style-name="Cell37">
            <text:p text:style-name="P84"><text:span text:style-name="T84_1">Starting<text:s/>point</text:span></text:p>
          </table:table-cell>
          <table:table-cell table:style-name="Cell38">
            <text:p text:style-name="P85"><text:span text:style-name="T85_1">Final<text:s/>result<text:s/></text:span></text:p>
          </table:table-cell>
        </table:table-row>
        <table:table-row table:style-name="Row10">
          <table:table-cell table:style-name="Cell39">
            <text:p text:style-name="P86"><text:span text:style-name="T86_1">Budget</text:span></text:p>
          </table:table-cell>
          <table:table-cell table:style-name="Cell40">
            <text:p text:style-name="P87"><text:span text:style-name="T87_1">What<text:s/>was<text:s/>the<text:s/>original<text:s/>programme<text:s/>budget<text:s/>at<text:s/>BC<text:s/>sign<text:s/>off?</text:span><text:span text:style-name="T87_2"><text:s/></text:span><text:span text:style-name="T87_3">£9.4m</text:span></text:p>
          </table:table-cell>
          <table:table-cell table:style-name="Cell41">
            <text:p text:style-name="P88"><text:span text:style-name="T88_1">What<text:s/>was<text:s/>the<text:s/>final<text:s/>spend</text:span><text:span text:style-name="T88_2">?</text:span><text:span text:style-name="T88_3"><text:s/></text:span><text:span text:style-name="T88_4">£9.3m</text:span></text:p>
          </table:table-cell>
        </table:table-row>
        <table:table-row table:style-name="Row11">
          <table:table-cell table:style-name="Cell42">
            <text:p text:style-name="P89"><text:span text:style-name="T89_1">Timeframe</text:span></text:p>
          </table:table-cell>
          <table:table-cell table:style-name="Cell43">
            <text:p text:style-name="P90"><text:span text:style-name="T90_1">What<text:s/>was<text:s/>the<text:s/>anticipated<text:s/>programme<text:s/>timeframe<text:s/>at<text:s/>BC<text:s/>sign<text:s/>off?</text:span><text:span text:style-name="T90_2"><text:s/>2019<text:s/>-<text:s/>2025</text:span></text:p>
          </table:table-cell>
          <table:table-cell table:style-name="Cell44">
            <text:p text:style-name="P91"><text:span text:style-name="T91_1">What<text:s/>was<text:s/>the<text:s/>total<text:s/>programme<text:s/>timeframe,<text:s/>from<text:s/>BC<text:s/>sign-off<text:s/>to<text:s/>closure?</text:span><text:span text:style-name="T91_2"><text:s/>2019<text:s/></text:span><text:span text:style-name="T91_3">–</text:span><text:span text:style-name="T91_4"><text:s/>2026</text:span></text:p>
          </table:table-cell>
        </table:table-row>
        <table:table-row table:style-name="Row12">
          <table:table-cell table:style-name="Cell45" table:number-rows-spanned="8">
            <text:p text:style-name="P92"><text:span text:style-name="T92_1">Outcome</text:span><text:span text:style-name="T92_2">s</text:span></text:p>
          </table:table-cell>
          <table:table-cell table:style-name="Cell46" table:number-columns-spanned="2">
            <text:p text:style-name="P93"><text:span text:style-name="T93_1">Outcome<text:s/>1<text:s/>in<text:s/></text:span><text:span text:style-name="T93_2">the<text:s/></text:span><text:span text:style-name="T93_3">September<text:s/>2020</text:span><text:span text:style-name="T93_4"><text:s/>Logframe</text:span><text:span text:style-name="T93_5">:<text:s/></text:span><text:span text:style-name="T93_6">YL<text:s/>data<text:s/>is<text:s/>widely<text:s/>used<text:s/>in<text:s/>the<text:s/>development<text:s/>of<text:s/>high<text:s/>impact<text:s/>policy<text:s/>and<text:s/>research</text:span></text:p>
            <text:p text:style-name="P94"/>
            <text:p text:style-name="P95"><text:span text:style-name="T95_1">Outcome<text:s/>1</text:span><text:span text:style-name="T95_2"><text:s/>in<text:s/>the<text:s/></text:span><text:span text:style-name="T95_3">2025</text:span><text:span text:style-name="T95_4"><text:s/>Logframe</text:span><text:span text:style-name="T95_5">:<text:s/>Improved<text:s/>knowledge<text:s/>and<text:s/>use<text:s/>of<text:s/>Young<text:s/>Lives<text:s/>research<text:s/>on<text:s/>how<text:s/>early<text:s/>experiences<text:s/>of<text:s/>childhood<text:s/>poverty<text:s/>affect<text:s/>later<text:s/>life<text:s/>outcomes,<text:s/>shaped<text:s/>by<text:s/>intersecting<text:s/>inequalities<text:s/>and<text:s/>vulnerability<text:s/>to<text:s/>external<text:s/>crises,<text:s/>including<text:s/>the<text:s/>COVID-19<text:s/>pandemic,<text:s/>climate<text:s/>change,<text:s/>and<text:s/>conflict.</text:span></text:p>
          </table:table-cell>
          <table:covered-table-cell/>
        </table:table-row>
        <table:table-row table:style-name="Row13">
          <table:covered-table-cell table:style-name="Cell47">
            <text:p text:style-name="P96"/>
          </table:covered-table-cell>
          <table:table-cell table:style-name="Cell48">
            <text:p text:style-name="P97"><text:span text:style-name="T97_1">Outcome<text:s/>1.1:<text:s/></text:span><text:span text:style-name="T97_2">Documented<text:s/>examples<text:s/>of<text:s/>Young<text:s/>Lives<text:s/>at<text:s/>Work<text:s/>data<text:s/>and<text:s/>new<text:s/>research<text:s/>providing<text:s/>cutting<text:s/>edge<text:s/>new<text:s/>knowledge<text:s/>influencing<text:s/>global<text:s/>and<text:s/>national<text:s/>research<text:s/>and<text:s/></text:span><text:span text:style-name="T97_3">debates</text:span></text:p>
            <text:p text:style-name="P98"/>
            <text:p text:style-name="P99"><text:span text:style-name="T99_1">Target:<text:s/>20<text:s/>cumulative<text:s/>examples</text:span></text:p>
          </table:table-cell>
          <table:table-cell table:style-name="Cell49">
            <text:p text:style-name="P100"><text:span text:style-name="T100_1">Outcome<text:s/>1.1:<text:s/></text:span><text:span text:style-name="T100_2">Examples<text:s/>of<text:s/>high<text:s/>level<text:s/>local<text:s/>and<text:s/>global<text:s/>buy<text:s/>in<text:s/>and<text:s/>acceptance<text:s/>of<text:s/>YL<text:s/>data,<text:s/>evidence<text:s/>and<text:s/>research<text:s/>methodology.</text:span></text:p>
            <text:p text:style-name="P101"/>
            <text:p text:style-name="P102"><text:span text:style-name="T102_1">Target:<text:s/>25<text:s/>cumulative<text:s/>examples</text:span><text:span text:style-name="T102_2"><text:s/></text:span></text:p>
            <text:p text:style-name="P103"><text:span text:style-name="T103_1">Exceeded:<text:s/></text:span><text:span text:style-name="T103_2">32<text:s/>cumulative<text:s/>examples</text:span></text:p>
          </table:table-cell>
        </table:table-row>
        <table:table-row table:style-name="Row14">
          <table:covered-table-cell table:style-name="Cell50">
            <text:p text:style-name="P104"/>
          </table:covered-table-cell>
          <table:table-cell table:style-name="Cell51">
            <text:p text:style-name="P105"><text:span text:style-name="T105_1">Outcome<text:s/>1.2<text:s/>was<text:s/>not<text:s/>in<text:s/>the<text:s/>original<text:s/>draft<text:s/>logframe<text:s/>from<text:s/>September<text:s/>2020</text:span></text:p>
          </table:table-cell>
          <table:table-cell table:style-name="Cell52">
            <text:p text:style-name="P106"><text:span text:style-name="T106_1">Outcome<text:s/>1.2<text:s/></text:span><text:span text:style-name="T106_2">Number<text:s/>of<text:s/>articles<text:s/>published<text:s/>by<text:s/>non-YL<text:s/>researchers<text:s/>that<text:s/>use<text:s/>YL<text:s/>data<text:s/>and<text:s/>research<text:s/>or<text:s/>cite<text:s/>YL<text:s/>research.</text:span></text:p>
            <text:p text:style-name="P107"/>
            <text:p text:style-name="P108"><text:span text:style-name="T108_1">Target:<text:s/>at<text:s/>least<text:s/>1</text:span><text:span text:style-name="T108_2">,</text:span><text:span text:style-name="T108_3">003<text:s/>articles</text:span><text:span text:style-name="T108_4"><text:s/></text:span></text:p>
            <text:p text:style-name="P109"><text:span text:style-name="T109_1">Exceeded:<text:s/>1</text:span><text:span text:style-name="T109_2">,</text:span><text:span text:style-name="T109_3">110<text:s/>cumulative<text:s/>examples</text:span></text:p>
          </table:table-cell>
        </table:table-row>
        <table:table-row table:style-name="Row15">
          <table:covered-table-cell table:style-name="Cell53">
            <text:p text:style-name="P110"/>
          </table:covered-table-cell>
          <table:table-cell table:style-name="Cell54" table:number-columns-spanned="2">
            <text:p text:style-name="P111"><text:span text:style-name="T111_1">Outcome<text:s/>2<text:s/>in<text:s/></text:span><text:span text:style-name="T111_2">the<text:s/></text:span><text:span text:style-name="T111_3">September<text:s/>2020</text:span><text:span text:style-name="T111_4"><text:s/>Logframe</text:span><text:span text:style-name="T111_5">:<text:s/></text:span><text:span text:style-name="T111_6">Better<text:s/>understanding<text:s/>in<text:s/>policy<text:s/>and<text:s/>research<text:s/>terms<text:s/>of<text:s/>the<text:s/></text:span><text:span text:style-name="T111_7">work-related</text:span><text:span text:style-name="T111_8"><text:s/>challenges<text:s/>young<text:s/>people<text:s/>face<text:s/>in<text:s/>their<text:s/>transition<text:s/>to<text:s/>adulthood</text:span></text:p>
            <text:p text:style-name="P112"/>
            <text:p text:style-name="P113"><text:span text:style-name="T113_1">Outcome<text:s/>2</text:span><text:span text:style-name="T113_2"><text:s/>in<text:s/>the<text:s/></text:span><text:span text:style-name="T113_3">2025</text:span><text:span text:style-name="T113_4"><text:s/>Logframe</text:span><text:span text:style-name="T113_5">:<text:s/></text:span><text:span text:style-name="T113_6">National<text:s/>and<text:s/>international<text:s/>policies<text:s/>and<text:s/>programmes<text:s/>informed<text:s/>by<text:s/>Young<text:s/>Lives’<text:s/>evidence<text:s/>to<text:s/>improve<text:s/>the<text:s/>lives<text:s/>of<text:s/>young<text:s/>people<text:s/>who<text:s/>have<text:s/>grown<text:s/>up<text:s/>in<text:s/>disadvantaged<text:s/>circumstances.</text:span></text:p>
          </table:table-cell>
          <table:covered-table-cell/>
        </table:table-row>
        <table:table-row table:style-name="Row16">
          <table:covered-table-cell table:style-name="Cell55">
            <text:p text:style-name="P114"/>
          </table:covered-table-cell>
          <table:table-cell table:style-name="Cell56">
            <text:p text:style-name="P115"><text:span text:style-name="T115_1">Outcome<text:s/>2.1:<text:s/>Documented<text:s/>examples<text:s/>of<text:s/>Young<text:s/>Lives<text:s/>at<text:s/>Work<text:s/>data<text:s/>and<text:s/>research<text:s/>evidence<text:s/>contributing<text:s/>to<text:s/>positive<text:s/>changes<text:s/>in<text:s/>debate<text:s/>around<text:s/>young<text:s/>people’s<text:s/>transition<text:s/>to<text:s/>adulthood<text:s/>(both<text:s/>at<text:s/>the<text:s/>country<text:s/>and<text:s/>global<text:s/>level)</text:span></text:p>
            <text:p text:style-name="P116"/>
            <text:p text:style-name="P117"><text:span text:style-name="T117_1">Target:<text:s/></text:span><text:span text:style-name="T117_2">14</text:span><text:span text:style-name="T117_3"><text:s/>examples<text:s/>of<text:s/>change</text:span><text:span text:style-name="T117_4">,<text:s/>most<text:s/>from<text:s/>country<text:s/>level</text:span></text:p>
          </table:table-cell>
          <table:table-cell table:style-name="Cell57">
            <text:p text:style-name="P118"><text:span text:style-name="T118_1">Outcome<text:s/>2.1:<text:s/>Examples<text:s/>of<text:s/>YL<text:s/>data<text:s/>and<text:s/>evidence<text:s/>informing<text:s/>a<text:s/>future<text:s/>change<text:s/>in<text:s/>policy<text:s/>and/or<text:s/>programmes<text:s/>(at<text:s/>both<text:s/>the<text:s/>country<text:s/>and<text:s/>global<text:s/>level)<text:s/>that<text:s/>are<text:s/>likely<text:s/>to<text:s/>contribute<text:s/>to<text:s/>improving<text:s/>the<text:s/>lives<text:s/>of<text:s/>children<text:s/>and<text:s/>young<text:s/>people.</text:span></text:p>
            <text:p text:style-name="P119"/>
            <text:p text:style-name="P120"><text:span text:style-name="T120_1">Target:<text:s/></text:span><text:span text:style-name="T120_2">10<text:s/>examples<text:s/>of<text:s/>change</text:span></text:p>
            <text:p text:style-name="P121"><text:span text:style-name="T121_1">Exceeded:<text:s/></text:span><text:span text:style-name="T121_2">16<text:s/>cumulative<text:s/>examples<text:s/>of<text:s/>change</text:span><text:span text:style-name="T121_3"><text:s/>(mostly<text:s/>country<text:s/>level</text:span><text:span text:style-name="T121_4">)</text:span></text:p>
          </table:table-cell>
        </table:table-row>
        <table:table-row table:style-name="Row17">
          <table:covered-table-cell table:style-name="Cell58">
            <text:p text:style-name="P122"/>
          </table:covered-table-cell>
          <table:table-cell table:style-name="Cell59">
            <text:p text:style-name="P123"><text:span text:style-name="T123_1">Outcome<text:s/>2.2:<text:s/></text:span><text:span text:style-name="T123_2">Number<text:s/>of<text:s/>engagements<text:s/>with<text:s/>stakeholders<text:s/>where<text:s/>YL<text:s/>evidence<text:s/>or<text:s/>analysis<text:s/>is<text:s/>presented<text:s/>and<text:s/>discussed</text:span></text:p>
            <text:p text:style-name="P124"/>
            <text:p text:style-name="P125"><text:span text:style-name="T125_1">Target:</text:span><text:span text:style-name="T125_2"><text:s/></text:span><text:span text:style-name="T125_3">24<text:s/>events,<text:s/>mostly<text:s/>at<text:s/>country<text:s/>level</text:span></text:p>
          </table:table-cell>
          <table:table-cell table:style-name="Cell60">
            <text:p text:style-name="P126"><text:span text:style-name="T126_1">Captured<text:s/>under<text:s/>Output<text:s/>3.4</text:span></text:p>
          </table:table-cell>
        </table:table-row>
        <table:table-row table:style-name="Row18">
          <table:covered-table-cell table:style-name="Cell61">
            <text:p text:style-name="P127"/>
          </table:covered-table-cell>
          <table:table-cell table:style-name="Cell62" table:number-columns-spanned="2">
            <text:p text:style-name="P128"><text:span text:style-name="T128_1">Outcome<text:s/>3<text:s/>in<text:s/></text:span><text:span text:style-name="T128_2">the<text:s/></text:span><text:span text:style-name="T128_3">September<text:s/>2020</text:span><text:span text:style-name="T128_4"><text:s/>Logframe</text:span><text:span text:style-name="T128_5">:<text:s/></text:span><text:span text:style-name="T128_6">Enhanced<text:s/>understanding<text:s/>of<text:s/>the<text:s/>value<text:s/>and<text:s/>use<text:s/>of<text:s/>longitudinal<text:s/>data<text:s/>amongst<text:s/>researchers</text:span></text:p>
          </table:table-cell>
          <table:covered-table-cell/>
        </table:table-row>
        <table:table-row table:style-name="Row19">
          <table:covered-table-cell table:style-name="Cell63">
            <text:p text:style-name="P129"/>
          </table:covered-table-cell>
          <table:table-cell table:style-name="Cell64">
            <text:p text:style-name="P130"><text:span text:style-name="T130_1">Outcome<text:s/>3.1:<text:s/></text:span><text:span text:style-name="T130_2">Documented<text:s/>examples<text:s/>of<text:s/>Young<text:s/>Lives<text:s/>at<text:s/>Work<text:s/>learning<text:s/>tools<text:s/>and<text:s/>resources<text:s/>based<text:s/>on<text:s/>best<text:s/>practice<text:s/>research<text:s/>methods<text:s/>and<text:s/>ethical<text:s/>procedures<text:s/>contributing<text:s/>to<text:s/>enhanced<text:s/>use<text:s/>and<text:s/>understanding<text:s/>of<text:s/>longitudinal<text:s/>data</text:span><text:span text:style-name="T130_3">.</text:span></text:p>
            <text:p text:style-name="P131"/>
            <text:p text:style-name="P132"><text:span text:style-name="T132_1">Target:<text:s/></text:span><text:span text:style-name="T132_2">8<text:s/>examples,<text:s/>country<text:s/>level<text:s/>and<text:s/>internationally</text:span></text:p>
          </table:table-cell>
          <table:table-cell table:style-name="Cell65">
            <text:p text:style-name="P133"><text:span text:style-name="T133_1">Captured<text:s/>under<text:s/>Outcome<text:s/>2.1<text:s/>and<text:s/>Output<text:s/>4</text:span></text:p>
          </table:table-cell>
        </table:table-row>
      </table:table>
      <text:p text:style-name="P134"/>
      <text:p text:style-name="P135"/>
      <text:p text:style-name="P136"/>
      <text:p text:style-name="P137"/>
      <text:p text:style-name="P138"><text:span text:style-name="T138_1">Overall<text:s/>assessment<text:s/>of<text:s/></text:span><text:span text:style-name="T138_2">programme<text:s/></text:span><text:span text:style-name="T138_3">outcomes</text:span><text:span text:style-name="T138_4">,<text:s/>sustainability<text:s/>and<text:s/></text:span><text:span text:style-name="T138_5">V</text:span><text:span text:style-name="T138_6">alue<text:s/></text:span><text:span text:style-name="T138_7">f</text:span><text:span text:style-name="T138_8">or<text:s/></text:span><text:span text:style-name="T138_9">M</text:span><text:span text:style-name="T138_10">oney</text:span></text:p>
      <text:p text:style-name="P139"/>
      <text:p text:style-name="P140"><text:span text:style-name="T140_1">The<text:s/>programme<text:s/>achieved<text:s/>all<text:s/>outcomes<text:s/>and<text:s/>outputs<text:s/></text:span><text:span text:style-name="T140_2">(adjusted<text:s/>for<text:s/>external<text:s/>shocks<text:s/>outside<text:s/>of<text:s/>the<text:s/>programme’s<text:s/>control)<text:s/></text:span><text:span text:style-name="T140_3">for<text:s/>less</text:span><text:span text:style-name="T140_4"><text:s/>budget</text:span><text:span text:style-name="T140_5"><text:s/>than<text:s/></text:span><text:span text:style-name="T140_6">indicated<text:s/>in<text:s/></text:span><text:span text:style-name="T140_7">the<text:s/>originally<text:s/>planned<text:s/>business<text:s/>case<text:s/>addendum.</text:span><text:span text:style-name="T140_8"><text:s/>However,<text:s/>the<text:s/>programme<text:s/>received<text:s/>a<text:s/>no<text:s/>cost<text:s/>extension<text:s/>to<text:s/>March<text:s/>2026,<text:s/>so<text:s/>the<text:s/>results<text:s/>were<text:s/>delivered<text:s/>over<text:s/>a<text:s/>longer<text:s/>timeframe.</text:span><text:span text:style-name="T140_9"><text:s/></text:span><text:span text:style-name="T140_10">T</text:span><text:span text:style-name="T140_11">he<text:s/>programme<text:s/>is<text:s/>focused<text:s/>on</text:span><text:span text:style-name="T140_12"><text:s/>data<text:s/>collection<text:s/>and</text:span><text:span text:style-name="T140_13"><text:s/></text:span><text:span text:style-name="T140_14">research;</text:span><text:span text:style-name="T140_15"><text:s/>the<text:s/>data<text:s/>collection<text:s/>has<text:s/>been<text:s/>completed<text:s/>to<text:s/>a<text:s/>high<text:s/>standard<text:s/>and<text:s/>will<text:s/>remain<text:s/>publicly<text:s/>available</text:span><text:span text:style-name="T140_16">.<text:s/>In<text:s/>addition,<text:s/>the<text:s/>contribution<text:s/>to<text:s/>the<text:s/>literature<text:s/>and<text:s/>global<text:s/>knowledge<text:s/>base<text:s/></text:span><text:span text:style-name="T140_17">will<text:s/>allow<text:s/>for<text:s/>others<text:s/>to<text:s/>build<text:s/>on<text:s/>and<text:s/>further<text:s/></text:span><text:span text:style-name="T140_18">the<text:s/>evidence<text:s/>base<text:s/>to<text:s/>allow<text:s/>for<text:s/></text:span><text:span text:style-name="T140_19">additional</text:span><text:span text:style-name="T140_20"><text:s/>research<text:s/>uptake<text:s/>and<text:s/>policy<text:s/>influencing.</text:span><text:span text:style-name="T140_21"><text:s/></text:span><text:span text:style-name="T140_22">Young<text:s/>Lives<text:s/></text:span><text:span text:style-name="T140_23">ambition<text:s/>is<text:s/>to<text:s/>continue<text:s/>following<text:s/>the<text:s/></text:span><text:span text:style-name="T140_24">y</text:span><text:span text:style-name="T140_25">ounger<text:s/></text:span><text:span text:style-name="T140_26">c</text:span><text:span text:style-name="T140_27">ohort<text:s/>through<text:s/>R8<text:s/></text:span><text:span text:style-name="T140_28">in<text:s/>2027<text:s/></text:span><text:span text:style-name="T140_29">and<text:s/>R9<text:s/>in<text:s/>2030</text:span><text:span text:style-name="T140_30"><text:s/>to<text:s/>enable</text:span><text:span text:style-name="T140_31"><text:s/>cross-cohort<text:s/>comparability<text:s/>with<text:s/>the<text:s/></text:span><text:span text:style-name="T140_32">o</text:span><text:span text:style-name="T140_33">lder<text:s/></text:span><text:span text:style-name="T140_34">c</text:span><text:span text:style-name="T140_35">ohort<text:s/>R6<text:s/>and<text:s/></text:span><text:span text:style-name="T140_36">R</text:span><text:span text:style-name="T140_37">7.</text:span><text:span text:style-name="T140_38"><text:s/></text:span><text:span text:style-name="T140_39">Despite<text:s/>a<text:s/>challenging<text:s/>funding<text:s/>landscape,<text:s/>Young<text:s/>Lives<text:s/>has<text:s/>generated<text:s/>renewed<text:s/>interest<text:s/>from<text:s/>donors<text:s/></text:span><text:span text:style-name="T140_40">and<text:s/></text:span><text:span text:style-name="T140_41">secured<text:s/>an<text:s/>investment<text:s/>cover</text:span><text:span text:style-name="T140_42">ing</text:span><text:span text:style-name="T140_43"><text:s/>a<text:s/>significant<text:s/>proportion<text:s/>of<text:s/>R8<text:s/></text:span><text:span text:style-name="T140_44">costs</text:span><text:span text:style-name="T140_45"><text:s/>in<text:s/>India</text:span><text:span text:style-name="T140_46">.<text:s/></text:span><text:span text:style-name="T140_47">Young<text:s/>Lives<text:s/>ambition<text:s/>is<text:s/>to</text:span><text:span text:style-name="T140_48"><text:s/>creat</text:span><text:span text:style-name="T140_49">e</text:span><text:span text:style-name="T140_50"><text:s/>a<text:s/>consortium<text:s/>of<text:s/>donors<text:s/>to<text:s/>deliver<text:s/>the<text:s/>full<text:s/>R8<text:s/>in<text:s/>Ethiopia,<text:s/>India,<text:s/>and<text:s/>Peru</text:span><text:span text:style-name="T140_51">.</text:span><text:span text:style-name="T140_52"><text:s/>In<text:s/>addition</text:span><text:span text:style-name="T140_53">,</text:span><text:span text:style-name="T140_54"><text:s/>the<text:s/>team<text:s/>are<text:s/>exploring<text:s/>funding<text:s/>for<text:s/>thematic<text:s/>research<text:s/></text:span><text:span text:style-name="T140_55">on<text:s/>climate<text:s/>change</text:span><text:span text:style-name="T140_56">,</text:span><text:span text:style-name="T140_57"><text:s/>human<text:s/>capital<text:s/>development<text:s/>and<text:s/>wellbeing</text:span><text:span text:style-name="T140_58"><text:s/>as<text:s/>well<text:s/>as</text:span><text:span text:style-name="T140_59"><text:s/>international<text:s/>migrat</text:span><text:span text:style-name="T140_60">ion.</text:span></text:p>
      <text:p text:style-name="P141"/>
      <text:p text:style-name="P142"><text:span text:style-name="T142_1">With<text:s/>respect<text:s/>to<text:s/>value<text:s/>for<text:s/>mone</text:span><text:span text:style-name="T142_2">y,</text:span><text:span text:style-name="T142_3"><text:s/>on<text:s/>overall<text:s/>cost<text:s/>effectiveness</text:span><text:span text:style-name="T142_4">,</text:span><text:span text:style-name="T142_5"><text:s/>the</text:span><text:span text:style-name="T142_6"><text:s/>original<text:s/>business<text:s/>case<text:s/>discussed</text:span><text:span text:style-name="T142_7"><text:s/>the<text:s/>cost<text:s/>per<text:s/>household</text:span><text:span text:style-name="T142_8"><text:s/>and<text:s/>cost<text:s/>per<text:s/>research<text:s/>output</text:span><text:span text:style-name="T142_9">.</text:span><text:span text:style-name="T142_10"><text:s/></text:span><text:span text:style-name="T142_11">T</text:span><text:span text:style-name="T142_12">his<text:s/>was</text:span><text:span text:style-name="T142_13"><text:s/>not<text:s/>reported</text:span><text:span text:style-name="T142_14"><text:s/>during<text:s/>the<text:s/>programme</text:span><text:span text:style-name="T142_15"><text:s/></text:span><text:span text:style-name="T142_16">as<text:s/>these<text:s/>indicators<text:s/></text:span><text:span text:style-name="T142_17">were<text:s/>not<text:s/>an<text:s/>effective<text:s/>VfM<text:s/>indicator<text:s/>as<text:s/>it<text:s/>did<text:s/>not<text:s/>capture<text:s/>the<text:s/>activities<text:s/>linked<text:s/>to</text:span><text:span text:style-name="T142_18"><text:s/>influencing,<text:s/>publishing,<text:s/></text:span><text:span text:style-name="T142_19">and<text:s/></text:span><text:span text:style-name="T142_20">policy<text:s/>work</text:span><text:span text:style-name="T142_21">.</text:span><text:span text:style-name="T142_22"><text:s/></text:span><text:span text:style-name="T142_23">However,<text:s/>with<text:s/>respect<text:s/>to<text:s/>cost-effectiveness</text:span><text:span text:style-name="T142_24">,<text:s/></text:span><text:span text:style-name="T142_25">t</text:span><text:span text:style-name="T142_26">he</text:span><text:span text:style-name="T142_27"><text:s/>team<text:s/>were<text:s/>able<text:s/>to<text:s/></text:span><text:span text:style-name="T142_28">reduce</text:span><text:span text:style-name="T142_29"><text:s/></text:span><text:span text:style-name="T142_30">delivery<text:s/></text:span><text:span text:style-name="T142_31">costs</text:span><text:span text:style-name="T142_32"><text:s/></text:span><text:span text:style-name="T142_33">through</text:span><text:span text:style-name="T142_34"><text:s/>the<text:s/>phone<text:s/>survey<text:s/>model<text:s/>deployed<text:s/>during<text:s/>R6<text:s/>in<text:s/>response<text:s/>to<text:s/>the<text:s/>pandemic.<text:s/>With<text:s/>respect<text:s/>to<text:s/></text:span><text:span text:style-name="T142_35">equity</text:span><text:span text:style-name="T142_36">,<text:s/>the<text:s/>programme’s<text:s/>pro-poor<text:s/>sample</text:span><text:span text:style-name="T142_37">,<text:s/>gender<text:s/>data<text:s/>disaggregation<text:s/>and<text:s/>focus<text:s/>on<text:s/>inclusion<text:s/>naturally<text:s/></text:span><text:span text:style-name="T142_38">demonstrate<text:s/></text:span><text:span text:style-name="T142_39">VfM</text:span><text:span text:style-name="T142_40"><text:s/>in<text:s/>terms<text:s/>of<text:s/>equity.<text:s/></text:span><text:span text:style-name="T142_41">T</text:span><text:span text:style-name="T142_42">he<text:s/>programme<text:s/>team<text:s/>also<text:s/>made<text:s/>efforts<text:s/>around<text:s/>diverse<text:s/>collaboration</text:span><text:span text:style-name="T142_43"><text:s/>with<text:s/>female<text:s/>and<text:s/>young<text:s/>academics<text:s/>alongside<text:s/>a<text:s/>focus<text:s/></text:span><text:span text:style-name="T142_44">o</text:span><text:span text:style-name="T142_45">n</text:span><text:span text:style-name="T142_46"><text:s/></text:span><text:span text:style-name="T142_47">supporting<text:s/>researchers<text:s/>in<text:s/>country.</text:span></text:p>
      <text:p text:style-name="P143"/>
      <text:p text:style-name="P144"><text:span text:style-name="T144_1">T</text:span><text:span text:style-name="T144_2">he<text:s/>initial<text:s/>FCDO<text:s/>decision<text:s/>to<text:s/>de-prioritise<text:s/>spending<text:s/>on<text:s/>policy<text:s/>engagement<text:s/>and<text:s/>communications<text:s/>(</text:span><text:span text:style-name="T144_3">with<text:s/>a</text:span><text:span text:style-name="T144_4">n</text:span><text:span text:style-name="T144_5"><text:s/>expectation<text:s/>that<text:s/>external<text:s/>funding<text:s/>would<text:s/></text:span><text:span text:style-name="T144_6">be<text:s/>identified</text:span><text:span text:style-name="T144_7">),<text:s/>inhibited<text:s/>dissemination<text:s/>and<text:s/>research<text:s/>uptake<text:s/>in<text:s/>the<text:s/>early<text:s/>stages<text:s/>of<text:s/>the<text:s/>programme.<text:s/>Given<text:s/>the<text:s/>more<text:s/>recent<text:s/>success<text:s/>of<text:s/>the<text:s/>programme’s<text:s/>research<text:s/>uptake<text:s/>and<text:s/>policy<text:s/>influencing,<text:s/>this<text:s/>initial<text:s/>budget<text:s/>restriction<text:s/>is<text:s/>likely<text:s/>to<text:s/>have<text:s/>had<text:s/>implications<text:s/>for<text:s/>the<text:s/>programme’s<text:s/>overall<text:s/>value<text:s/>for<text:s/>money.<text:s/></text:span></text:p>
      <text:p text:style-name="P145"/>
      <text:p text:style-name="P146"><text:span text:style-name="T146_1">Summarise<text:s/>the<text:s/>programme’s<text:s/></text:span><text:span text:style-name="T146_2"><text:a xlink:type="simple" xlink:href="https://fcogovuk.sharepoint.com/:w:/r/teams/prof/Shared%20Documents/General/2.%20PrOF%20Guides/PrOF%20Guide_Theory%20of%20Change.docx?d=we730d961222b456aa1b3de32308f404e&amp;csf=1&amp;web=1&amp;e=RBVtnA"><text:span text:style-name="T146_3">theory<text:s/>of<text:s/>change</text:span></text:a></text:span><text:span text:style-name="T146_4"><text:s/>and<text:s/>results<text:s/>framework</text:span><text:span text:style-name="T146_5">,<text:s/>including<text:s/>any<text:s/>changes<text:s/>to<text:s/>outcome<text:s/>indicators.</text:span></text:p>
      <text:p text:style-name="P147"/>
      <text:p text:style-name="P148"><text:span text:style-name="T148_1">With<text:s/>the<text:s/>launch<text:s/>of<text:s/>the<text:s/>YLAW</text:span><text:span text:style-name="T148_2"><text:s/></text:span><text:span text:style-name="T148_3">phase<text:s/>of<text:s/>the<text:s/>programme,<text:s/>a<text:s/>mobilisation<text:s/>phase<text:s/>logframe<text:s/>was<text:s/>developed<text:s/>which<text:s/>included<text:s/>delivery<text:s/>of<text:s/>a<text:s/>revised<text:s/>theory<text:s/>of<text:s/>change<text:s/>(ToC)<text:s/>as<text:s/>a<text:s/>key<text:s/>milestone.<text:s/>The<text:s/>new<text:s/>programme<text:s/>ToC,<text:s/>delivered<text:s/>in<text:s/>August<text:s/>2020<text:s/>(Figure<text:s/></text:span><text:span text:style-name="T148_4">1</text:span><text:span text:style-name="T148_5">),<text:s/>reflects<text:s/>both<text:s/>the<text:s/>historical<text:s/>work<text:s/>and<text:s/>the<text:s/>new<text:s/>YLAW<text:s/>endeavour.<text:s/></text:span><text:span text:style-name="T148_6">This<text:s/>ToC<text:s/>has<text:s/>remained<text:s/>in<text:s/>place<text:s/>for<text:s/>the<text:s/>duration<text:s/>of<text:s/>the<text:s/>programme.</text:span><text:span text:style-name="T148_7"><text:s/></text:span><text:span text:style-name="T148_8">The<text:s/>revised<text:s/>ToC<text:s/>respond</text:span><text:span text:style-name="T148_9">ed</text:span><text:span text:style-name="T148_10"><text:s/>to<text:s/>findings<text:s/>from<text:s/>an<text:s/>independent<text:s/>evaluation<text:s/>commissioned<text:s/>in<text:s/>2018<text:s/>to<text:s/>evaluate<text:s/>the<text:s/>previous<text:s/>phase<text:s/>of<text:s/>DFID<text:s/>investment<text:s/>to<text:s/>the<text:s/>Young<text:s/>Lives<text:s/>programme.<text:s/>The<text:s/>evaluation,<text:s/>conducted<text:s/>by<text:s/>Ecorys,<text:s/>included<text:s/>several<text:s/>findings<text:s/>concerning<text:s/>the<text:s/>previous<text:s/>Young<text:s/>Lives<text:s/>ToC.</text:span><text:span text:style-name="T148_11"><text:s/></text:span></text:p>
      <text:p text:style-name="P149"><draw:frame svg:x="0.403cm" svg:y="0.279cm" svg:width="15.786cm" svg:height="4.261cm" draw:style-name="FR1" text:anchor-type="char" draw:z-index="0"><draw:text-box><text:p text:style-name="P150"><text:span text:style-name="T150_1">Findings<text:s/>from<text:s/>2019<text:s/>Ecorys<text:s/>External<text:s/>Evaluation<text:s/>of<text:s/>Young<text:s/>Lives<text:s/>Programme.</text:span></text:p><text:p text:style-name="P151"/><text:list text:style-name="LS19" xml:id="list4"><text:list-item><text:p text:style-name="P152"><text:span text:style-name="T152_1">Lack<text:s/>of<text:s/>clarity<text:s/>in<text:s/>terms<text:s/>of<text:s/>differentiation<text:s/>between<text:s/>outputs<text:s/>and<text:s/>outcomes.</text:span></text:p></text:list-item><text:list-item><text:p text:style-name="P153"><text:span text:style-name="T153_1">Causal<text:s/>pathways<text:s/>between<text:s/>outputs<text:s/>and<text:s/>outcomes<text:s/>are<text:s/>not<text:s/>made<text:s/>explicit.</text:span></text:p></text:list-item><text:list-item><text:p text:style-name="P154"><text:span text:style-name="T154_1">Underlying<text:s/>assumptions<text:s/>required<text:s/>for<text:s/>outputs<text:s/>to<text:s/>contribute<text:s/>to<text:s/>achieving<text:s/>outcomes,<text:s/>or<text:s/>for<text:s/>how<text:s/>outcomes<text:s/>contribute<text:s/>to<text:s/>achieving<text:s/>impact,<text:s/>are<text:s/>not<text:s/>identified.<text:s/></text:span></text:p></text:list-item><text:list-item><text:p text:style-name="P155"><text:span text:style-name="T155_1">Risks<text:s/>to<text:s/>outcomes<text:s/>being<text:s/>achieved<text:s/>are<text:s/>not<text:s/>explicit.<text:s/></text:span></text:p></text:list-item><text:list-item><text:p text:style-name="P156"><text:span text:style-name="T156_1">External<text:s/>influencing<text:s/>factors,<text:s/>which<text:s/>can<text:s/>contribute<text:s/>to<text:s/>changes<text:s/>in<text:s/>outcomes<text:s/>and<text:s/>impact<text:s/>unrelated<text:s/>to<text:s/>outputs,<text:s/>are<text:s/>not<text:s/>explicitly<text:s/>identified.<text:s/></text:span></text:p></text:list-item></text:list></draw:text-box></draw:frame></text:p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><text:span text:style-name="T168_1">In<text:s/>t</text:span><text:span text:style-name="T168_2">he</text:span><text:span text:style-name="T168_3"><text:s/>revised</text:span><text:span text:style-name="T168_4"><text:s/>ToC,<text:s/>there<text:s/>is<text:s/>greater<text:s/>differentiation<text:s/>between<text:s/>outputs<text:s/>and<text:s/>outcomes</text:span><text:span text:style-name="T168_5">,</text:span><text:span text:style-name="T168_6"><text:s/>a<text:s/>stronger<text:s/>indication<text:s/>of<text:s/>causal<text:s/>pathways<text:s/>between<text:s/>the<text:s/>two<text:s/>categories<text:s/>and<text:s/>underlying<text:s/>assumptions<text:s/>and<text:s/>risks<text:s/>have<text:s/>been<text:s/>taken<text:s/>into<text:s/>account.<text:s/>As<text:s/>the<text:s/>progamme</text:span><text:span text:style-name="T168_7"><text:s/></text:span><text:span text:style-name="T168_8">move</text:span><text:span text:style-name="T168_9">d</text:span><text:span text:style-name="T168_10"><text:s/></text:span><text:span text:style-name="T168_11">into<text:s/>its<text:s/>operational<text:s/>phase,<text:s/>FCDO<text:s/>and<text:s/>YLAW<text:s/>monitor</text:span><text:span text:style-name="T168_12">ed</text:span><text:span text:style-name="T168_13"><text:s/>the<text:s/>extent<text:s/>to<text:s/>which<text:s/>these<text:s/>assumptions,<text:s/>risks<text:s/>and<text:s/>external<text:s/>influencing<text:s/>factors<text:s/>(such<text:s/>as<text:s/>C</text:span><text:span text:style-name="T168_14">ovid</text:span><text:span text:style-name="T168_15">-19,<text:s/>natural<text:s/>disaster</text:span><text:span text:style-name="T168_16">s</text:span><text:span text:style-name="T168_17">,<text:s/>and<text:s/>financial<text:s/>or<text:s/>political<text:s/>uncertainties)<text:s/></text:span><text:span text:style-name="T168_18">h</text:span><text:span text:style-name="T168_19">e</text:span><text:span text:style-name="T168_20">ld<text:s/></text:span><text:span text:style-name="T168_21">up<text:s/>against<text:s/>implementation<text:s/>experience.<text:s/></text:span></text:p>
      <text:p text:style-name="P169"/>
      <text:p text:style-name="P170"><text:span text:style-name="T170_1">Figure<text:s/>1:</text:span><text:span text:style-name="T170_2"><text:s/>YLAW<text:s/></text:span><text:span text:style-name="T170_3">T</text:span><text:span text:style-name="T170_4">heory<text:s/></text:span><text:span text:style-name="T170_5">o</text:span><text:span text:style-name="T170_6">f<text:s/></text:span><text:span text:style-name="T170_7">C</text:span><text:span text:style-name="T170_8">hange</text:span></text:p>
      <text:p text:style-name="P171"><draw:frame svg:x="0cm" svg:y="0cm" svg:width="16.016cm" svg:height="12.012cm" draw:style-name="FR2" text:anchor-type="as-char" draw:z-index="0"><draw:image xlink:href="Pictures/image1.png" xlink:type="simple" xlink:show="embed" xlink:actuate="onLoad"/><svg:desc>A picture containing text, screenshot, menu, font

Description automatically generated</svg:desc></draw:frame></text:p>
      <text:p text:style-name="P172"><text:span text:style-name="T172_1">While<text:s/>the<text:s/>outcome<text:s/>language<text:s/></text:span><text:span text:style-name="T172_2">and<text:s/>some<text:s/>indicators<text:s/></text:span><text:span text:style-name="T172_3">evolved</text:span><text:span text:style-name="T172_4"><text:s/>during<text:s/>the<text:s/>programme,<text:s/></text:span><text:span text:style-name="T172_5">with<text:s/></text:span><text:span text:style-name="T172_6">some<text:s/></text:span><text:span text:style-name="T172_7">indicators<text:s/></text:span><text:span text:style-name="T172_8">moved</text:span><text:span text:style-name="T172_9"><text:s/></text:span><text:span text:style-name="T172_10">under<text:s/>outputs</text:span><text:span text:style-name="T172_11">,</text:span><text:span text:style-name="T172_12"><text:s/>the</text:span><text:span text:style-name="T172_13"><text:s/>overall</text:span><text:span text:style-name="T172_14"><text:s/>intention<text:s/></text:span><text:span text:style-name="T172_15">of<text:s/>the<text:s/>programme<text:s/>has<text:s/>remained<text:s/>consistent.<text:s/>These<text:s/>changes<text:s/>reflect</text:span><text:span text:style-name="T172_16">ed</text:span><text:span text:style-name="T172_17"><text:s/>an<text:s/>ongoing<text:s/></text:span><text:span text:style-name="T172_18">process<text:s/>of<text:s/>learning<text:s/>and<text:s/></text:span><text:span text:style-name="T172_19">response<text:s/>to<text:s/>the<text:s/>evalua</text:span><text:span text:style-name="T172_20">tion<text:s/>of<text:s/>previous<text:s/>programme<text:s/></text:span><text:span text:style-name="T172_21">interactions</text:span><text:span text:style-name="T172_22">.<text:s/>The<text:s/>programme<text:s/>has<text:s/>met<text:s/></text:span><text:span text:style-name="T172_23">six</text:span><text:span text:style-name="T172_24">,</text:span><text:span text:style-name="T172_25"><text:s/>exceeded</text:span><text:span text:style-name="T172_26"><text:s/></text:span><text:span text:style-name="T172_27">six,</text:span><text:span text:style-name="T172_28"><text:s/>and<text:s/></text:span><text:span text:style-name="T172_29">narrowly</text:span><text:span text:style-name="T172_30"><text:s/>missed<text:s/>one<text:s/></text:span><text:span text:style-name="T172_31">target<text:s/>at</text:span><text:span text:style-name="T172_32"><text:s/></text:span><text:span text:style-name="T172_33">both<text:s/></text:span><text:span text:style-name="T172_34">outcome<text:s/>and<text:s/>output<text:s/>levels</text:span><text:span text:style-name="T172_35">,<text:s/>successfully<text:s/>delivering<text:s/></text:span><text:span text:style-name="T172_36">against<text:s/></text:span><text:span text:style-name="T172_37">its</text:span><text:span text:style-name="T172_38"><text:s/>stated<text:s/>impact.<text:s/>Given<text:s/>the<text:s/>time<text:s/>lag<text:s/>between<text:s/>research<text:s/>inputs<text:s/>and<text:s/>activities<text:s/></text:span><text:span text:style-name="T172_39">and<text:s/>the<text:s/></text:span><text:span text:style-name="T172_40">longer-term</text:span><text:span text:style-name="T172_41"><text:s/>research<text:s/>uptake<text:s/></text:span><text:span text:style-name="T172_42">and<text:s/></text:span><text:span text:style-name="T172_43">policy<text:s/>influencing</text:span><text:span text:style-name="T172_44">,</text:span><text:span text:style-name="T172_45"><text:s/>we<text:s/>can<text:s/>expect<text:s/>the<text:s/>programme<text:s/>to<text:s/>continue<text:s/>to<text:s/>deliver<text:s/>against<text:s/></text:span><text:span text:style-name="T172_46">its</text:span><text:span text:style-name="T172_47"><text:s/>impacts<text:s/>long<text:s/>after<text:s/>programme<text:s/>closure.</text:span></text:p>
      <text:h text:style-name="P173" text:outline-level="2"><text:span text:style-name="T173_1">C:<text:s/>Detailed<text:s/>Output<text:s/>Assessment</text:span></text:h>
      <text:p text:style-name="P174"/>
      <table:table table:style-name="Table5"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20">
          <table:table-cell table:style-name="Cell66" table:number-columns-spanned="2">
            <text:p text:style-name="P175"><text:span text:style-name="T175_1">Output<text:s/>1:</text:span></text:p>
          </table:table-cell>
          <table:covered-table-cell/>
          <table:table-cell table:style-name="Cell67" table:number-columns-spanned="5">
            <text:p text:style-name="P176"><text:span text:style-name="T176_1">Produce<text:s/>high-quality,<text:s/>publicly<text:s/>available<text:s/>longitudinal<text:s/>data</text:span></text:p>
          </table:table-cell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68" table:number-columns-spanned="2">
            <text:p text:style-name="P177"><text:span text:style-name="T177_1">Output<text:s/>Score<text:s/></text:span></text:p>
          </table:table-cell>
          <table:covered-table-cell/>
          <table:table-cell table:style-name="Cell69" table:number-columns-spanned="5">
            <text:p text:style-name="P178"><text:span text:style-name="T178_1">A</text:span></text:p>
          </table:table-cell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70" table:number-columns-spanned="2">
            <text:p text:style-name="P179"><text:span text:style-name="T179_1">Impact<text:s/>weighting<text:s/>(%)</text:span></text:p>
          </table:table-cell>
          <table:covered-table-cell/>
          <table:table-cell table:style-name="Cell71">
            <text:p text:style-name="P180"><text:span text:style-name="T180_1">35</text:span></text:p>
          </table:table-cell>
          <table:table-cell table:style-name="Cell72" table:number-columns-spanned="3">
            <text:p text:style-name="P181"><text:span text:style-name="T181_1">Impact<text:s/>weighting<text:s/>revised<text:s/>since<text:s/>last<text:s/>AR?</text:span></text:p>
          </table:table-cell>
          <table:covered-table-cell/>
          <table:covered-table-cell/>
          <table:table-cell table:style-name="Cell73">
            <text:p text:style-name="P182"><text:span text:style-name="T182_1">No</text:span></text:p>
          </table:table-cell>
        </table:table-row>
        <table:table-row table:style-name="Row23">
          <table:table-cell table:style-name="Cell74" table:number-columns-spanned="7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75">
            <text:p text:style-name="P184"><text:span text:style-name="T184_1">Output<text:s/>Indicator<text:s/></text:span></text:p>
          </table:table-cell>
          <table:table-cell table:style-name="Cell76" table:number-columns-spanned="3">
            <text:p text:style-name="P185"><text:span text:style-name="T185_1">Starting<text:s/>Target</text:span></text:p>
          </table:table-cell>
          <table:covered-table-cell/>
          <table:covered-table-cell/>
          <table:table-cell table:style-name="Cell77">
            <text:p text:style-name="P186"><text:span text:style-name="T186_1">Final<text:s/>Logframe<text:s/>Target</text:span></text:p>
          </table:table-cell>
          <table:table-cell table:style-name="Cell78" table:number-columns-spanned="2">
            <text:p text:style-name="P187"><text:span text:style-name="T187_1">Final<text:s/>Result<text:s/>Achieved</text:span></text:p>
          </table:table-cell>
          <table:covered-table-cell/>
        </table:table-row>
        <table:table-row table:style-name="Row25">
          <table:table-cell table:style-name="Cell79">
            <text:p text:style-name="P188"><text:span text:style-name="T188_1">Merged<text:s/>Output<text:s/>1.1<text:s/>and<text:s/>1.2<text:s/>of<text:s/>September<text:s/>2020<text:s/>draft<text:s/>Logframe.</text:span></text:p>
            <text:p text:style-name="P189"/>
            <text:p text:style-name="P190"><text:span text:style-name="T190_1">1.1<text:s/>Covid<text:s/>Phone<text:s/>Survey<text:s/>and<text:s/>Household<text:s/>surveys<text:s/>designed<text:s/>and<text:s/>undertaken<text:s/>to<text:s/>collect<text:s/>longitudinal<text:s/>data<text:s/>on<text:s/>two<text:s/>existing<text:s/>cohorts<text:s/>across<text:s/>four<text:s/>study<text:s/>countries.</text:span></text:p>
          </table:table-cell>
          <table:table-cell table:style-name="Cell80" table:number-columns-spanned="3">
            <text:p text:style-name="P191"><text:span text:style-name="T191_1">Target:<text:s/></text:span><text:span text:style-name="T191_2">Two<text:s/>survey<text:s/>rounds<text:s/>completed</text:span><text:span text:style-name="T191_3"><text:s/>(R6<text:s/>and<text:s/>R7)</text:span><text:span text:style-name="T191_4">.</text:span></text:p>
          </table:table-cell>
          <table:covered-table-cell/>
          <table:covered-table-cell/>
          <table:table-cell table:style-name="Cell81">
            <text:p text:style-name="P192"><text:span text:style-name="T192_1">Round<text:s/>6<text:s/>Calls<text:s/>1<text:s/>-<text:s/>5<text:s/>and<text:s/>one<text:s/>survey<text:s/>round<text:s/>completed<text:s/>and<text:s/>associated<text:s/>headline<text:s/>reports<text:s/>published.</text:span></text:p>
            <text:p text:style-name="P193"/>
            <text:p text:style-name="P194"><text:span text:style-name="T194_1">Archiving<text:s/>of<text:s/>R7<text:s/>Data<text:s/></text:span></text:p>
            <text:p text:style-name="P195"/>
            <text:p text:style-name="P196"><text:span text:style-name="T196_1">Constructed<text:s/>panel<text:s/>data<text:s/>file<text:s/>R1-7</text:span></text:p>
          </table:table-cell>
          <table:table-cell table:style-name="Cell82" table:number-columns-spanned="2">
            <text:p text:style-name="P197"><text:span text:style-name="T197_1">Achieved</text:span></text:p>
            <text:p text:style-name="P198"/>
            <text:p text:style-name="P199"><text:span text:style-name="T199_1">All<text:s/>activities<text:s/>linked<text:s/>to<text:s/></text:span><text:span text:style-name="T199_2">R</text:span><text:span text:style-name="T199_3">6<text:s/>and<text:s/></text:span><text:span text:style-name="T199_4">R</text:span><text:span text:style-name="T199_5">7<text:s/>were<text:s/></text:span><text:span text:style-name="T199_6">completed.</text:span></text:p>
          </table:table-cell>
          <table:covered-table-cell/>
        </table:table-row>
        <table:table-row table:style-name="Row26">
          <table:table-cell table:style-name="Cell83">
            <text:p text:style-name="P200"><text:span text:style-name="T200_1">1.2<text:s/>Overall<text:s/>attrition<text:s/>rate<text:s/>of<text:s/>Young<text:s/>Lives<text:s/>cohorts</text:span></text:p>
          </table:table-cell>
          <table:table-cell table:style-name="Cell84" table:number-columns-spanned="3">
            <text:p text:style-name="P201"><text:span text:style-name="T201_1">Originally<text:s/>Output<text:s/>1.3</text:span><text:span text:style-name="T201_2"><text:s/>in<text:s/>the<text:s/>September<text:s/>2020<text:s/>Logframe.</text:span></text:p>
            <text:p text:style-name="P202"/>
            <text:p text:style-name="P203"><text:span text:style-name="T203_1">Attrition<text:s/>rate<text:s/>across<text:s/>the<text:s/>two<text:s/>cohorts<text:s/>and<text:s/>the<text:s/>four<text:s/>countries<text:s/>(excl<text:s/>death)<text:s/>between<text:s/>Round<text:s/>1<text:s/>and<text:s/>Round<text:s/>7<text:s/>is<text:s/>below<text:s/>20</text:span><text:span text:style-name="T203_2">%</text:span><text:span text:style-name="T203_3">.</text:span></text:p>
            <text:p text:style-name="P204"/>
            <text:p text:style-name="P205"><text:span text:style-name="T205_1">Cohort<text:s/>maintenance</text:span></text:p>
          </table:table-cell>
          <table:covered-table-cell/>
          <table:covered-table-cell/>
          <table:table-cell table:style-name="Cell85">
            <text:p text:style-name="P206"><text:span text:style-name="T206_1">Attrition<text:s/>rate<text:s/>across<text:s/>the<text:s/>two<text:s/>cohorts<text:s/>and<text:s/>the<text:s/>four<text:s/>countries<text:s/>(excl<text:s/>death)<text:s/>between<text:s/>Round<text:s/>1<text:s/>and<text:s/>Round<text:s/>7<text:s/>is<text:s/>below<text:s/>35%</text:span></text:p>
            <text:p text:style-name="P207"/>
            <text:p text:style-name="P208"><text:span text:style-name="T208_1">Cohort<text:s/>maintenance<text:s/>undertaken</text:span></text:p>
          </table:table-cell>
          <table:table-cell table:style-name="Cell86" table:number-columns-spanned="2">
            <text:p text:style-name="P209"><text:span text:style-name="T209_1">Achieved:<text:s/></text:span></text:p>
            <text:p text:style-name="P210"/>
            <text:p text:style-name="P211"><text:span text:style-name="T211_1">81.9%<text:s/>of<text:s/>the<text:s/>cohort<text:s/>has<text:s/>been<text:s/>retained<text:s/>since<text:s/>the<text:s/>beginning<text:s/>of<text:s/>the<text:s/>study.<text:s/>A<text:s/>Cohort<text:s/>Profile<text:s/>paper<text:s/>has<text:s/>been<text:s/>completed<text:s/>and<text:s/>submitted<text:s/>to<text:s/>the<text:s/>International<text:s/>Epidemiology<text:s/>Journal<text:s/>(as<text:s/>per<text:s/>the<text:s/>first<text:s/>two<text:s/>Young<text:s/>Lives<text:s/>Cohort<text:s/>Profile<text:s/>papers)<text:s/>in<text:s/>November<text:s/>2025</text:span><text:span text:style-name="T211_2"><text:s/>and</text:span><text:span text:style-name="T211_3"><text:s/>was<text:s/></text:span><text:span text:style-name="T211_4">accepted<text:s/>for<text:s/>publication<text:s/>in<text:s/>May<text:s/>2</text:span><text:span text:style-name="T211_5">02</text:span><text:span text:style-name="T211_6">6</text:span><text:span text:style-name="T211_7">.</text:span></text:p>
          </table:table-cell>
          <table:covered-table-cell/>
        </table:table-row>
        <table:table-row table:style-name="Row27">
          <table:table-cell table:style-name="Cell87">
            <text:p text:style-name="P212"><text:span text:style-name="T212_1">1.3<text:s/>Young<text:s/>Lives<text:s/>data<text:s/>is<text:s/>prepared<text:s/>for<text:s/>analysis<text:s/>and<text:s/>publicly<text:s/>archived.</text:span></text:p>
          </table:table-cell>
          <table:table-cell table:style-name="Cell88" table:number-columns-spanned="3">
            <text:p text:style-name="P213"><text:span text:style-name="T213_1">Originally<text:s/>Output<text:s/>1.4<text:s/>in<text:s/>the<text:s/>September<text:s/>2020<text:s/>Logframe.</text:span></text:p>
            <text:p text:style-name="P214"/>
            <text:p text:style-name="P215"><text:span text:style-name="T215_1">Round<text:s/>6<text:s/>survey<text:s/>data<text:s/>cleaned<text:s/>&amp;<text:s/>prepared<text:s/>for<text:s/>analysis</text:span></text:p>
            <text:p text:style-name="P216"/>
            <text:p text:style-name="P217"><text:span text:style-name="T217_1">Round<text:s/>6<text:s/>survey<text:s/>data,<text:s/>justification<text:s/>documents<text:s/>and<text:s/>other<text:s/>accompanying<text:s/>documents<text:s/>publicly<text:s/>archived.</text:span></text:p>
            <text:p text:style-name="P218"/>
            <text:p text:style-name="P219"><text:span text:style-name="T219_1">Constructed<text:s/>panel<text:s/>data<text:s/>file<text:s/>R1-6</text:span><text:span text:style-name="T219_2">.</text:span></text:p>
          </table:table-cell>
          <table:covered-table-cell/>
          <table:covered-table-cell/>
          <table:table-cell table:style-name="Cell89">
            <text:p text:style-name="P220"><text:span text:style-name="T220_1">All<text:s/>survey<text:s/>data<text:s/>publicly<text:s/>available<text:s/></text:span></text:p>
            <text:p text:style-name="P221"/>
            <text:p text:style-name="P222"><text:span text:style-name="T222_1">Archiving<text:s/>an<text:s/>extended<text:s/>version<text:s/>of<text:s/>the<text:s/>user-friendly<text:s/>constructed<text:s/>panel<text:s/>datasets<text:s/>(included<text:s/>variables<text:s/>collected<text:s/>consistently<text:s/>over<text:s/>time)</text:span></text:p>
            <text:p text:style-name="P223"/>
            <text:p text:style-name="P224"><text:span text:style-name="T224_1">Round<text:s/>7<text:s/>survey<text:s/>data,<text:s/>justification<text:s/>and<text:s/>accompanying<text:s/>articles<text:s/>publicly<text:s/>archived.</text:span></text:p>
          </table:table-cell>
          <table:table-cell table:style-name="Cell90" table:number-columns-spanned="2">
            <text:p text:style-name="P225"><text:span text:style-name="T225_1">Achieved:<text:s/></text:span></text:p>
            <text:p text:style-name="P226"/>
            <text:p text:style-name="P227"><text:span text:style-name="T227_1">Cleaning<text:s/>of<text:s/>the<text:s/>‘raw’<text:s/>R7<text:s/>dataset<text:s/>and<text:s/>building<text:s/>of<text:s/>a<text:s/>comprehensive<text:s/>’constructed<text:s/>panel’<text:s/>database<text:s/>has<text:s/>been<text:s/>completed.<text:s/>The<text:s/>"constructed<text:s/>panel"<text:s/>dataset<text:s/>and<text:s/>the<text:s/>cleaned<text:s/>‘raw’<text:s/>data<text:s/>have<text:s/>been<text:s/>deposited<text:s/>with<text:s/>the<text:s/>UK<text:s/>Data<text:s/>Service<text:s/>in<text:s/>March<text:s/>2026.</text:span></text:p>
            <text:p text:style-name="P228"/>
            <text:p text:style-name="P229"><text:span text:style-name="T229_1">R7<text:s/>data<text:s/>was<text:s/>archived<text:s/>alongside<text:s/>the<text:s/>survey<text:s/>questionnaire,<text:s/>the<text:s/>fieldwork<text:s/>manual<text:s/>and<text:s/>the<text:s/>data<text:s/>dictionary.<text:s/>The<text:s/>constructed<text:s/>panel<text:s/>is<text:s/>accompanied<text:s/>by<text:s/>a<text:s/>technical<text:s/>note.<text:s/></text:span></text:p>
            <text:p text:style-name="P230"/>
            <text:p text:style-name="P231"><text:span text:style-name="T231_1">R</text:span><text:span text:style-name="T231_2">e-archived<text:s/>some<text:s/>of<text:s/>the<text:s/>previous<text:s/>survey<text:s/>round<text:s/>datasets<text:s/>to<text:s/>correct<text:s/>for<text:s/>inconsistencies<text:s/>found<text:s/>in<text:s/>the<text:s/>process<text:s/>of<text:s/>cleaning<text:s/>R7<text:s/>data<text:s/>and<text:s/>in<text:s/>building<text:s/>the<text:s/>constructed<text:s/>R1-R7<text:s/>dataset.</text:span></text:p>
          </table:table-cell>
          <table:covered-table-cell/>
        </table:table-row>
        <table:table-row table:style-name="Row28">
          <table:table-cell table:style-name="Cell91">
            <text:p text:style-name="P232"><text:span text:style-name="T232_1">1.4<text:s/>Young<text:s/>Lives<text:s/>data<text:s/>matched<text:s/>with<text:s/>other<text:s/>datasets<text:s/>and<text:s/>make<text:s/>the<text:s/>(anonymised)<text:s/>matched<text:s/>datasets<text:s/>publicly<text:s/>available.</text:span></text:p>
          </table:table-cell>
          <table:table-cell table:style-name="Cell92" table:number-columns-spanned="3">
            <text:p text:style-name="P233"><text:span text:style-name="T233_1">Originally<text:s/>part<text:s/>of<text:s/>Output<text:s/>1.4<text:s/>in<text:s/>the<text:s/>September<text:s/>2020<text:s/>Logframe<text:s/>(which<text:s/>is<text:s/>matched<text:s/>to<text:s/></text:span><text:span text:style-name="T233_2">O</text:span><text:span text:style-name="T233_3">utput<text:s/>1.3<text:s/>here)</text:span><text:span text:style-name="T233_4"><text:s/>and<text:s/>has<text:s/>been<text:s/>separated<text:s/>into<text:s/>a<text:s/>new<text:s/>output.</text:span></text:p>
            <text:p text:style-name="P234"/>
            <text:p text:style-name="P235"><text:span text:style-name="T235_1">Two<text:s/>further<text:s/>matched<text:s/>datasets<text:s/>(climate,<text:s/>labour<text:s/>education)</text:span></text:p>
          </table:table-cell>
          <table:covered-table-cell/>
          <table:covered-table-cell/>
          <table:table-cell table:style-name="Cell93">
            <text:p text:style-name="P236"><text:span text:style-name="T236_1">5<text:s/>matched<text:s/>datasets<text:s/>completed<text:s/>and<text:s/>make<text:s/>publicly<text:s/>available<text:s/>(Four<text:s/>matched<text:s/>rainfall<text:s/>data;<text:s/>COVID<text:s/>19<text:s/>matched<text:s/>dataset)</text:span></text:p>
          </table:table-cell>
          <table:table-cell table:style-name="Cell94" table:number-columns-spanned="2">
            <text:p text:style-name="P237"><text:span text:style-name="T237_1">Achieved:</text:span></text:p>
            <text:p text:style-name="P238"/>
            <text:p text:style-name="P239"><text:span text:style-name="T239_1">5<text:s/>data<text:s/>sets<text:s/>matched.<text:s/></text:span><text:span text:style-name="T239_2">The<text:s/>data<text:s/>matching<text:s/>work<text:s/>as<text:s/>part<text:s/>of<text:s/>the<text:s/>Research<text:s/>Hub<text:s/>on<text:s/>Climate<text:s/>Change<text:s/>and<text:s/>Environmental<text:s/>Shocks<text:s/>is<text:s/>ongoing,<text:s/>focusing<text:s/>on<text:s/>building<text:s/>the<text:s/></text:span><text:span text:style-name="T239_3">residential<text:s/>history<text:s/>of<text:s/>the<text:s/>Young<text:s/>Lives<text:s/>participants.</text:span></text:p>
          </table:table-cell>
          <table:covered-table-cell/>
        </table:table-row>
        <table:table-row table:style-name="Row29">
          <table:table-cell table:style-name="Cell95">
            <text:p text:style-name="P240"><text:span text:style-name="T240_1">1.5<text:s/>New<text:s/>and<text:s/>cumulative<text:s/>number<text:s/>of<text:s/>downloads<text:s/>of<text:s/>Young<text:s/>Lives<text:s/>data<text:s/>from<text:s/>UK<text:s/>Data<text:s/>Service</text:span></text:p>
          </table:table-cell>
          <table:table-cell table:style-name="Cell96" table:number-columns-spanned="3">
            <text:p text:style-name="P241"><text:span text:style-name="T241_1">7700<text:s/>cumulative<text:s/>downloads<text:s/>of<text:s/>YL<text:s/>data<text:s/>sets</text:span></text:p>
            <text:p text:style-name="P242"/>
            <text:p text:style-name="P243"><text:span text:style-name="T243_1">300<text:s/>new<text:s/>downloads<text:s/>of<text:s/>YL<text:s/>data<text:s/>set</text:span><text:span text:style-name="T243_2">s</text:span></text:p>
            <text:p text:style-name="P244"/>
            <text:p text:style-name="P245"><text:span text:style-name="T245_1">100<text:s/>new<text:s/>users<text:s/>of<text:s/>YL<text:s/>data<text:s/>sets</text:span></text:p>
          </table:table-cell>
          <table:covered-table-cell/>
          <table:covered-table-cell/>
          <table:table-cell table:style-name="Cell97">
            <text:p text:style-name="P246"><text:span text:style-name="T246_1">24,457<text:s/>cumulative<text:s/>downloads<text:s/>of<text:s/>Young<text:s/>Lives<text:s/>data<text:s/>sets<text:s/>from<text:s/>2016</text:span></text:p>
            <text:p text:style-name="P247"/>
            <text:p text:style-name="P248"><text:span text:style-name="T248_1">2,042<text:s/>new<text:s/>downloads<text:s/>of<text:s/>Young<text:s/>Lives<text:s/>data<text:s/>sets<text:s/>in<text:s/>Y7</text:span></text:p>
            <text:p text:style-name="P249"/>
            <text:p text:style-name="P250"><text:span text:style-name="T250_1">4</text:span><text:span text:style-name="T250_2">36<text:s/>new<text:s/>users<text:s/>of<text:s/>Young<text:s/>Lives<text:s/>data<text:s/>sets<text:s/>in<text:s/>Y7</text:span><text:span text:style-name="T250_3"><text:s/></text:span></text:p>
          </table:table-cell>
          <table:table-cell table:style-name="Cell98" table:number-columns-spanned="2">
            <text:p text:style-name="P251"><text:span text:style-name="T251_1">Narrowly<text:s/>missed:<text:s/></text:span></text:p>
            <text:p text:style-name="P252"/>
            <text:p text:style-name="P253"><text:span text:style-name="T253_1">23,946<text:s/>cumulative<text:s/>downloads<text:s/>of<text:s/>Young<text:s/>Lives<text:s/>data<text:s/>sets<text:s/>from<text:s/>201</text:span><text:span text:style-name="T253_2">6</text:span></text:p>
            <text:p text:style-name="P254"/>
            <text:p text:style-name="P255"><text:span text:style-name="T255_1">1,935<text:s/>new<text:s/>downloads<text:s/>of<text:s/>Young<text:s/>Lives<text:s/>data<text:s/>sets<text:s/>in<text:s/>Y7</text:span><text:span text:style-name="T255_2"><text:s/></text:span></text:p>
            <text:p text:style-name="P256"/>
            <text:p text:style-name="P257"><text:span text:style-name="T257_1">3</text:span><text:span text:style-name="T257_2">69<text:s/>new<text:s/>users<text:s/>of<text:s/>Young<text:s/>Lives<text:s/>data<text:s/>sets<text:s/>in<text:s/>Y7</text:span></text:p>
          </table:table-cell>
          <table:covered-table-cell/>
        </table:table-row>
      </table:table>
      <text:p text:style-name="P258"/>
      <text:p text:style-name="P259"><text:span text:style-name="T259_1">Briefly<text:s/>describe<text:s/>the<text:s/>output’s<text:s/>activities</text:span><text:span text:style-name="T259_2"><text:s/>and<text:s/>achievements<text:s/>during<text:s/>its<text:s/>lifetime</text:span><text:span text:style-name="T259_3">,<text:s/>and<text:s/>provide<text:s/>supporting<text:s/>narrative<text:s/>for<text:s/>the<text:s/>score.</text:span></text:p>
      <text:p text:style-name="P260"/>
      <text:p text:style-name="P261"><text:span text:style-name="T261_1">This<text:s/>output<text:s/>scores<text:s/>an<text:s/>A<text:s/>having<text:s/>broadly<text:s/>met<text:s/>expectations<text:s/>against<text:s/>milestones</text:span><text:span text:style-name="T261_2"><text:s/>during<text:s/>the<text:s/>programme</text:span><text:span text:style-name="T261_3">.<text:s/>The<text:s/>programme</text:span><text:span text:style-name="T261_4"><text:s/>narrowly</text:span><text:span text:style-name="T261_5"><text:s/>missed<text:s/>its<text:s/>target<text:s/>on<text:s/>data<text:s/>downloads,<text:s/>but<text:s/>otherwise<text:s/>met<text:s/>expectations<text:s/>on<text:s/>attrition,<text:s/>data<text:s/>cleaning<text:s/>and<text:s/>data<text:s/>matching.</text:span></text:p>
      <text:p text:style-name="P262"/>
      <text:p text:style-name="P263"><text:span text:style-name="T263_1">Output<text:s/>1.1<text:s/></text:span><text:span text:style-name="T263_2">focuses<text:s/>on<text:s/></text:span><text:span text:style-name="T263_3">s</text:span><text:span text:style-name="T263_4">urveys<text:s/>designed<text:s/>and<text:s/>undertaken<text:s/>to<text:s/>collect<text:s/>longitudinal<text:s/>data<text:s/>across<text:s/>four<text:s/>study<text:s/>countries.<text:s/></text:span><text:span text:style-name="T263_5">The<text:s/>programme<text:s/>met<text:s/>all<text:s/>targets<text:s/>for<text:s/>this<text:s/>indicator,<text:s/>having<text:s/></text:span><text:span text:style-name="T263_6">successfully<text:s/>delivered<text:s/></text:span><text:span text:style-name="T263_7">two<text:s/>survey<text:s/>rounds</text:span><text:span text:style-name="T263_8">.<text:s/>It<text:s/>should<text:s/>be<text:s/>noted<text:s/>that<text:s/></text:span><text:span text:style-name="T263_9">this<text:s/>was<text:s/>met</text:span><text:span text:style-name="T263_10"><text:s/>under<text:s/>difficult<text:s/>and<text:s/>uncertain<text:s/>circumstances</text:span><text:span text:style-name="T263_11"><text:s/>and<text:s/>the<text:s/>programme<text:s/>excelled<text:s/>at<text:s/></text:span><text:span text:style-name="T263_12">adapting<text:s/>and<text:s/></text:span><text:span text:style-name="T263_13">delivering<text:s/>insights<text:s/>during<text:s/>Covid-19</text:span><text:span text:style-name="T263_14"><text:s/>in<text:s/>all<text:s/>countries<text:s/>and<text:s/>in<text:s/>conflict<text:s/>contexts<text:s/>in<text:s/>Ethiopia.</text:span><text:span text:style-name="T263_15"><text:s/>This<text:s/>allowed<text:s/>the<text:s/>programme<text:s/>to<text:s/></text:span><text:span text:style-name="T263_16">generate<text:s/>unique<text:s/>insights<text:s/>which<text:s/>no<text:s/>other<text:s/>surveys<text:s/>were<text:s/>able<text:s/>to<text:s/>do.<text:s/>This<text:s/>was<text:s/>especially<text:s/>important<text:s/>given<text:s/>the<text:s/>pro-poor<text:s/>sample<text:s/></text:span><text:span text:style-name="T263_17">of<text:s/>the<text:s/>two<text:s/>cohorts.</text:span></text:p>
      <text:p text:style-name="P264"/>
      <text:p text:style-name="P265"><text:span text:style-name="T265_1">Output<text:s/>1.2<text:s/></text:span><text:span text:style-name="T265_2">considers<text:s/>overall<text:s/>attrition<text:s/>rates.<text:s/>Using<text:s/>R1<text:s/>sample<text:s/>as<text:s/>the<text:s/>baseline<text:s/>year,<text:s/></text:span><text:span text:style-name="T265_3">an<text:s/>overall<text:s/>attrition<text:s/>rate<text:s/>of<text:s/>18.9%</text:span><text:span text:style-name="T265_4"><text:s/>was<text:s/>achieved<text:s/>(with<text:s/>attrition<text:s/>rates<text:s/>of<text:s/>25.6%<text:s/>in<text:s/>Ethiopia,<text:s/>11.5%<text:s/>in<text:s/>India,<text:s/>and<text:s/>19.8%<text:s/>in<text:s/>Peru),<text:s/>significantly<text:s/>below<text:s/>the<text:s/>target<text:s/>of<text:s/>35%</text:span><text:span text:style-name="T265_5"><text:s/>and<text:s/>below<text:s/>the<text:s/>20%<text:s/>set<text:s/>out<text:s/>at<text:s/></text:span><text:span text:style-name="T265_6">programme<text:s/>inception</text:span><text:span text:style-name="T265_7">.<text:s/></text:span><text:span text:style-name="T265_8">These<text:s/>results<text:s/>are<text:s/>comparable<text:s/>with<text:s/>other<text:s/>FCDO<text:s/>funded<text:s/>longitudinal<text:s/>studies<text:s/>like<text:s/>GAGE,<text:s/>which<text:s/>achieve<text:s/>attrition<text:s/>rates<text:s/>of<text:s/>between<text:s/>11%<text:s/>and<text:s/>19%<text:s/>but<text:s/>over<text:s/>a<text:s/>significantly<text:s/>shorter<text:s/>timeframe<text:s/>of<text:s/>9<text:s/>years.<text:s/></text:span><text:span text:style-name="T265_9">Figure<text:s/>1<text:s/>gives<text:s/>comparisons<text:s/>to<text:s/>other<text:s/>l</text:span><text:span text:style-name="T265_10">ongitudinal<text:s/>studies<text:s/>annual<text:s/>attrition<text:s/></text:span><text:span text:style-name="T265_11">rates.<text:s/></text:span><text:span text:style-name="T265_12">The<text:s/>programme’s<text:s/>work<text:s/>to<text:s/>reduce<text:s/>attrition<text:s/>has<text:s/>been<text:s/>impressive,<text:s/>with<text:s/>an<text:s/>annual<text:s/>attrition<text:s/>rate<text:s/>of<text:s/>less<text:s/>than<text:s/>1%<text:s/>since<text:s/>2001.<text:s/>This<text:s/>means<text:s/>that<text:s/>the<text:s/>fieldwork<text:s/>teams<text:s/>could<text:s/>locate<text:s/>and<text:s/>interview<text:s/></text:span><text:span text:style-name="T265_13">a<text:s/>remarkable<text:s/></text:span><text:span text:style-name="T265_14">81.1%<text:s/>of<text:s/>the<text:s/>R1<text:s/>respondents,<text:s/>more<text:s/>than<text:s/>20<text:s/>years<text:s/>after<text:s/>they<text:s/>were<text:s/>first<text:s/>interviewed,<text:s/>corresponding<text:s/>to<text:s/>91.9%<text:s/>of<text:s/>the<text:s/>R5<text:s/>sample.<text:s/>The<text:s/>team<text:s/>has<text:s/>also<text:s/>been<text:s/>successful<text:s/>in<text:s/>recover</text:span><text:span text:style-name="T265_15">ing</text:span><text:span text:style-name="T265_16"><text:s/>of<text:s/>some<text:s/>respondents<text:s/>not<text:s/>located<text:s/>or<text:s/>interviewed<text:s/>during<text:s/>the<text:s/>2021<text:s/>phone<text:s/>survey<text:s/>(which<text:s/>explains<text:s/>the<text:s/>negative<text:s/>attrition<text:s/>rates<text:s/>-16.2%<text:s/>when<text:s/>using<text:s/>R6<text:s/>as<text:s/>a<text:s/>baseline<text:s/>year).</text:span></text:p>
      <text:p text:style-name="P266"/>
      <text:p text:style-name="P267"><text:span text:style-name="T267_1">Figure<text:s/>1:</text:span><text:span text:style-name="T267_2"><text:s/></text:span><text:span text:style-name="T267_3">A</text:span><text:span text:style-name="T267_4">nnual<text:s/>attrition<text:s/>rates<text:s/>for<text:s/>YL<text:s/>(by<text:s/>cohort<text:s/>and<text:s/>country)<text:s/>from<text:s/>the<text:s/>entire<text:s/>period<text:s/>of<text:s/>the<text:s/>study</text:span><text:span text:style-name="T267_5"><text:s/></text:span><text:span text:style-name="T267_6">compared<text:s/>to<text:s/>annual<text:s/>attrition<text:s/>rates<text:s/>for<text:s/>other<text:s/>longitudinal<text:s/>studies</text:span></text:p>
      <text:p text:style-name="P268"/>
      <text:p text:style-name="P269"><draw:frame svg:x="0cm" svg:y="0cm" svg:width="11.846cm" svg:height="7.355cm" draw:style-name="FR3" text:anchor-type="as-char" draw:z-index="0"><draw:image xlink:href="Pictures/image2.png" xlink:type="simple" xlink:show="embed" xlink:actuate="onLoad"/></draw:frame></text:p>
      <text:p text:style-name="P270"><text:span text:style-name="T270_1">Output<text:s/>1.3</text:span><text:span text:style-name="T270_2"><text:s/>focuses<text:s/>on<text:s/>the<text:s/>preparation<text:s/>and<text:s/>cleaning<text:s/>of<text:s/>data<text:s/>ready<text:s/>for<text:s/>analysis.<text:s/></text:span><text:span text:style-name="T270_3">All<text:s/>targets<text:s/>under<text:s/>this<text:s/>indicator<text:s/>were<text:s/>met</text:span><text:span text:style-name="T270_4">.</text:span><text:span text:style-name="T270_5"><text:s/></text:span><text:span text:style-name="T270_6">All<text:s/>survey<text:s/>data<text:s/>is<text:s/>publicly<text:s/>available</text:span><text:span text:style-name="T270_7">,<text:s/>the<text:s/>team<text:s/>have<text:s/>archived<text:s/>an<text:s/>extended<text:s/>version<text:s/>of<text:s/>the<text:s/>user-friendly<text:s/>constructed<text:s/>panel<text:s/>datasets<text:s/>(included<text:s/>variables<text:s/>collected<text:s/>consistently<text:s/>over<text:s/>time)</text:span><text:span text:style-name="T270_8">.</text:span><text:span text:style-name="T270_9"><text:s/>This<text:s/>includes<text:s/></text:span><text:span text:style-name="T270_10">additional<text:s/>efforts<text:s/>with<text:s/></text:span><text:span text:style-name="T270_11">respect<text:s/>to<text:s/>the<text:s/></text:span><text:span text:style-name="T270_12">d</text:span><text:span text:style-name="T270_13">ata<text:s/>from<text:s/>R6<text:s/>calls<text:s/></text:span><text:span text:style-name="T270_14">which<text:s/></text:span><text:span text:style-name="T270_15">was<text:s/>archived<text:s/>as<text:s/>soon<text:s/>as<text:s/>possible<text:s/>to<text:s/>enable<text:s/>others<text:s/>to<text:s/>access<text:s/>the<text:s/>data.<text:s/>The<text:s/>data<text:s/>from<text:s/>calls<text:s/>1<text:s/>–<text:s/>3<text:s/>were<text:s/>archived<text:s/>with<text:s/>UK<text:s/>Data<text:s/>Service<text:s/>in<text:s/>September<text:s/>2020<text:s/>along<text:s/>with<text:s/>the<text:s/>questionnaires,<text:s/>fieldwork<text:s/>manual<text:s/>and<text:s/>attrition<text:s/>reports.<text:s/>More<text:s/>than<text:s/>1,600<text:s/>people<text:s/>from<text:s/>around<text:s/>the<text:s/>world<text:s/>accessed<text:s/>this<text:s/>data<text:s/>between<text:s/>September<text:s/>2020<text:s/>and<text:s/>April<text:s/>2021</text:span><text:span text:style-name="T270_16"><text:s/>giving<text:s/>valuable<text:s/>insights<text:s/></text:span><text:span text:style-name="T270_17">on<text:s/>the<text:s/>impacts<text:s/>of<text:s/>Covid-19<text:s/>in<text:s/>low<text:s/>income<text:s/>settings<text:s/>and<text:s/>on<text:s/>a<text:s/>pro-poor<text:s/>sample</text:span><text:span text:style-name="T270_18">.</text:span><text:span text:style-name="T270_19"><text:s/>In<text:s/>the<text:s/>last<text:s/>year<text:s/>R7<text:s/>data<text:s/>was<text:s/>archived<text:s/>alongside<text:s/>the<text:s/>survey<text:s/>questionnaire,<text:s/>the<text:s/>fieldwork<text:s/>manual<text:s/>and<text:s/>the<text:s/>data<text:s/>dictionary.<text:s/>The<text:s/>constructed<text:s/>panel<text:s/>has<text:s/>been<text:s/>accompanied<text:s/>by<text:s/>a<text:s/>technical<text:s/>note.<text:s/>Some<text:s/>of<text:s/>the<text:s/>previous<text:s/>survey<text:s/>round<text:s/>datasets<text:s/>were<text:s/>re-archived<text:s/>to<text:s/>correct<text:s/>inconsistencies<text:s/>found<text:s/>in<text:s/>the<text:s/>process<text:s/>of<text:s/>cleaning<text:s/>R7<text:s/>data<text:s/>and<text:s/>in<text:s/>building<text:s/>the<text:s/>constructed<text:s/></text:span><text:span text:style-name="T270_20">R</text:span><text:span text:style-name="T270_21">1–R7<text:s/>dataset.</text:span></text:p>
      <text:p text:style-name="P271"/>
      <text:p text:style-name="P272"><text:span text:style-name="T272_1">Output<text:s/>1.4<text:s/></text:span><text:span text:style-name="T272_2">looks<text:s/>at<text:s/>matching<text:s/>YL</text:span><text:span text:style-name="T272_3"><text:s/>data<text:s/>with<text:s/>other<text:s/>datasets.</text:span><text:span text:style-name="T272_4"><text:s/>The<text:s/></text:span><text:span text:style-name="T272_5">target<text:s/>during<text:s/>the<text:s/>programme<text:s/>was<text:s/>to<text:s/>match<text:s/>a<text:s/>total<text:s/>of<text:s/></text:span><text:span text:style-name="T272_6">5<text:s/></text:span><text:span text:style-name="T272_7">datasets</text:span><text:span text:style-name="T272_8">.<text:s/>The<text:s/>programme<text:s/>matched<text:s/>data<text:s/>wit</text:span><text:span text:style-name="T272_9">h</text:span><text:span text:style-name="T272_10"><text:s/>1)</text:span><text:span text:style-name="T272_11"><text:s/>r</text:span><text:span text:style-name="T272_12">ainfall<text:s/>data,</text:span><text:span text:style-name="T272_13"><text:s/>2)</text:span><text:span text:style-name="T272_14"><text:s/></text:span><text:span text:style-name="T272_15">temperature,</text:span><text:span text:style-name="T272_16"><text:s/>3)</text:span><text:span text:style-name="T272_17"><text:s/></text:span><text:span text:style-name="T272_18">data<text:s/>on<text:s/>Covid-19<text:s/>cases</text:span><text:span text:style-name="T272_19"><text:s/>(and<text:s/>fatalities)</text:span><text:span text:style-name="T272_20">,<text:s/>4)</text:span><text:span text:style-name="T272_21"><text:s/>C</text:span><text:span text:style-name="T272_22">ovid</text:span><text:span text:style-name="T272_23">-19<text:s/>lockdown<text:s/>durations,<text:s/>and<text:s/>vaccine<text:s/>distribution<text:s/></text:span><text:span text:style-name="T272_24">in<text:s/>Peru</text:span><text:span text:style-name="T272_25"><text:s/>(</text:span><text:span text:style-name="T272_26">the<text:s/>country<text:s/>with<text:s/>the<text:s/>highest<text:s/>rate<text:s/>of<text:s/>C</text:span><text:span text:style-name="T272_27">ovid</text:span><text:span text:style-name="T272_28">-19<text:s/>deaths<text:s/>per<text:s/>capita<text:s/>worldwide<text:s/>and<text:s/>some<text:s/>of<text:s/>the<text:s/>most<text:s/>restrictive<text:s/>lockdown<text:s/>policies</text:span><text:span text:style-name="T272_29">)</text:span><text:span text:style-name="T272_30"><text:s/>and</text:span><text:span text:style-name="T272_31"><text:s/>5)</text:span><text:span text:style-name="T272_32"><text:s/></text:span><text:span text:style-name="T272_33">administrative<text:s/>education<text:s/>data<text:s/>in<text:s/>Peru</text:span><text:span text:style-name="T272_34"><text:s/></text:span><text:span text:style-name="T272_35">to<text:s/>investigate<text:s/>the<text:s/>impact<text:s/>of<text:s/>the<text:s/>Extended<text:s/>School<text:s/>Hour<text:s/>Program<text:s/>in<text:s/>Peru<text:s/>(see<text:s/>published<text:s/>paper<text:s/></text:span><text:span text:style-name="T272_36"><text:a xlink:type="simple" xlink:href="https://www.iza.org/publications/dp/14240/do-more-school-resources-increase-learning-outcomes-evidence-from-an-extended-school-day-reform"><text:span text:style-name="T272_37">Aguero<text:s/>et<text:s/>al.,<text:s/>2026</text:span></text:a></text:span><text:span text:style-name="T272_38">).<text:s/></text:span><text:span text:style-name="T272_39">During<text:s/>Y6<text:s/>and<text:s/>Y7<text:s/></text:span><text:span text:style-name="T272_40">YLAW</text:span><text:span text:style-name="T272_41"><text:s/>scaled<text:s/>up</text:span><text:span text:style-name="T272_42"><text:s/></text:span><text:span text:style-name="T272_43">data<text:s/>matching<text:s/>by<text:s/>creating<text:s/>the</text:span><text:span text:style-name="T272_44"><text:s/></text:span><text:span text:style-name="T272_45"><text:a xlink:type="simple" xlink:href="https://www.younglives.org.uk/Research%20Hub%20on%20Climate%20Change%20and%20Environmental%20Shocks"><text:span text:style-name="T272_46">Young<text:s/>Lives<text:s/>Research<text:s/>Hub<text:s/>on<text:s/>Climate<text:s/>Change<text:s/>and<text:s/>Environmental<text:s/>Shocks</text:span></text:a></text:span><text:span text:style-name="T272_47">.</text:span><text:span text:style-name="T272_48"><text:s/>The<text:s/>main<text:s/>objective<text:s/>of<text:s/>the<text:s/>Hub<text:s/>is<text:s/>to<text:s/>provide<text:s/>evidence<text:s/>on<text:s/>the<text:s/>effects<text:s/>of<text:s/>climate<text:s/>change<text:s/>and<text:s/>environmental<text:s/>shocks,<text:s/>across<text:s/>the<text:s/>life<text:s/>course<text:s/>and<text:s/>two<text:s/>generations<text:s/>of<text:s/>children<text:s/>growing<text:s/>up<text:s/>in<text:s/>poverty.<text:s/>The<text:s/>Hub<text:s/>is<text:s/>currently<text:s/>working<text:s/>creating</text:span><text:span text:style-name="T272_49"><text:s/></text:span><text:span text:style-name="T272_50">the<text:s/>Young<text:s/>Lives<text:s/>Location<text:s/>Panel,<text:s/>a<text:s/>panel<text:s/>dataset<text:s/>including<text:s/>the<text:s/>residential<text:s/>history<text:s/>of<text:s/>the<text:s/>YL<text:s/>participants<text:s/>over<text:s/>more<text:s/>than<text:s/>two<text:s/>decades.<text:s/>The<text:s/>residential<text:s/>panel<text:s/>will<text:s/>be<text:s/>used<text:s/>to<text:s/>match<text:s/>YL<text:s/>data<text:s/>with<text:s/>air<text:s/>pollution<text:s/>and<text:s/>temperature<text:s/>data<text:s/>to<text:s/>create<text:s/>the<text:s/>Young<text:s/>Lives<text:s/>Climate<text:s/>Panel</text:span><text:span text:style-name="T272_51">.</text:span></text:p>
      <text:p text:style-name="P273"/>
      <text:p text:style-name="P274"><text:span text:style-name="T274_1">Output<text:s/>1.5<text:s/></text:span><text:span text:style-name="T274_2">measures<text:s/>new<text:s/>and<text:s/>cumulative<text:s/>number<text:s/></text:span><text:span text:style-name="T274_3">of<text:s/>downloads<text:s/>of<text:s/>YL<text:s/>data<text:s/>from<text:s/>UK<text:s/>Data<text:s/>Service</text:span><text:span text:style-name="T274_4">.<text:s/>The<text:s/>cumulative<text:s/>downloads<text:s/></text:span><text:span text:style-name="T274_5">were</text:span><text:span text:style-name="T274_6"><text:s/></text:span><text:span text:style-name="T274_7">24,457<text:s/>cumulative<text:s/>downloads<text:s/>of<text:s/>Young<text:s/>Lives<text:s/>data<text:s/>sets</text:span><text:span text:style-name="T274_8"><text:s/>dating</text:span><text:span text:style-name="T274_9"><text:s/>from<text:s/>2016,<text:s/>2,042<text:s/>new<text:s/>downloads<text:s/>of<text:s/>Young<text:s/>Lives<text:s/>data<text:s/>sets<text:s/>in<text:s/>Y7</text:span><text:span text:style-name="T274_10"><text:s/>and<text:s/>436<text:s/>new<text:s/>users<text:s/>of<text:s/>Young<text:s/>Lives<text:s/>data<text:s/>sets<text:s/>in<text:s/>Y7</text:span><text:span text:style-name="T274_11">.<text:s/>This<text:s/>was<text:s/></text:span><text:span text:style-name="T274_12">narrowly<text:s/>missed<text:s/>with</text:span><text:span text:style-name="T274_13"><text:s/>a<text:s/>total<text:s/>of</text:span><text:span text:style-name="T274_14"><text:s/></text:span><text:span text:style-name="T274_15">23,946<text:s/>cumulative<text:s/>downloads<text:s/>of<text:s/>Young<text:s/>Lives<text:s/>data<text:s/>sets<text:s/>from<text:s/>2016</text:span><text:span text:style-name="T274_16">,</text:span><text:span text:style-name="T274_17"><text:s/></text:span><text:span text:style-name="T274_18">1,935<text:s/>new<text:s/>downloads<text:s/>of<text:s/>Young<text:s/>Lives<text:s/>data<text:s/>sets<text:s/>in<text:s/>Y7</text:span><text:span text:style-name="T274_19"><text:s/></text:span><text:span text:style-name="T274_20">and<text:s/></text:span><text:span text:style-name="T274_21">369<text:s/>new<text:s/>users<text:s/>of<text:s/>Young<text:s/>Lives<text:s/>data<text:s/>sets<text:s/>in<text:s/>Y7</text:span><text:span text:style-name="T274_22">.</text:span><text:span text:style-name="T274_23"><text:s/>While<text:s/>narrowly<text:s/>missing<text:s/>th</text:span><text:span text:style-name="T274_24">eir<text:s/>targets<text:s/>the<text:s/>programme<text:s/>has<text:s/>been<text:s/>very<text:s/>successful<text:s/>when<text:s/>compared<text:s/>to<text:s/>oth</text:span><text:span text:style-name="T274_25">er<text:s/>longi</text:span><text:span text:style-name="T274_26">tudinal<text:s/>studies</text:span><text:span text:style-name="T274_27"><text:s/></text:span><text:span text:style-name="T274_28">(GAGE)<text:s/></text:span><text:span text:style-name="T274_29">which</text:span><text:span text:style-name="T274_30"><text:s/>average<text:s/>around<text:s/>100<text:s/>new<text:s/>users<text:s/>a<text:s/>year.</text:span><text:span text:style-name="T274_31"><text:s/></text:span><text:span text:style-name="T274_32">On<text:s/>average,<text:s/>each<text:s/>user<text:s/>accessed<text:s/>12.5<text:s/>datasets<text:s/>out<text:s/>of<text:s/>a<text:s/>total<text:s/>of<text:s/>21<text:s/>available.<text:s/>Data<text:s/>users<text:s/>came<text:s/>from<text:s/>75<text:s/>different<text:s/>countries.<text:s/>The<text:s/>top<text:s/>three<text:s/>countries<text:s/>for<text:s/>downloads<text:s/>were<text:s/>the<text:s/>UK<text:s/>(31%),<text:s/>United<text:s/>States<text:s/>(16%)<text:s/>and<text:s/>Peru<text:s/>(16%).<text:s/></text:span><text:span text:style-name="T274_33">T</text:span><text:span text:style-name="T274_34">here<text:s/>is<text:s/>an<text:s/>expectation<text:s/>that<text:s/>download<text:s/>numbers<text:s/>will<text:s/>increase<text:s/>following<text:s/>the<text:s/>public<text:s/>archiving<text:s/>of<text:s/>R7<text:s/>data<text:s/></text:span><text:span text:style-name="T274_35">and<text:s/>re-archiving<text:s/>of<text:s/>other<text:s/></text:span><text:span text:style-name="T274_36">rounds</text:span><text:span text:style-name="T274_37">.</text:span></text:p>
      <text:p text:style-name="P275"/>
      <text:p text:style-name="P276"><text:span text:style-name="T276_1">L</text:span><text:span text:style-name="T276_2">essons<text:s/>learned</text:span><text:span text:style-name="T276_3"><text:s/>through<text:s/>this<text:s/>output,<text:s/></text:span><text:span text:style-name="T276_4">and<text:s/>recommendations</text:span><text:span text:style-name="T276_5"><text:s/>for</text:span><text:span text:style-name="T276_6"><text:s/></text:span><text:span text:style-name="T276_7">future<text:s/>programming</text:span></text:p>
      <text:p text:style-name="P277"/>
      <text:p text:style-name="P278"><text:span text:style-name="T278_1">Previous<text:s/>Annual<text:s/>Reviews<text:s/>made<text:s/>recommendations<text:s/>focused<text:s/>on</text:span><text:span text:style-name="T278_2"><text:s/></text:span><text:span text:style-name="T278_3">sharing<text:s/>insights<text:s/>on<text:s/>low<text:s/>attrition<text:s/>rates,</text:span><text:span text:style-name="T278_4"><text:s/></text:span><text:span text:style-name="T278_5">gender<text:s/>and<text:s/>inclusive<text:s/>research<text:s/></text:span><text:span text:style-name="T278_6">and<text:s/>maximise<text:s/>insights<text:s/>for<text:s/>data<text:s/>matching</text:span><text:span text:style-name="T278_7">,<text:s/>w</text:span><text:span text:style-name="T278_8">hich<text:s/>the<text:s/>programme<text:s/>was<text:s/>able<text:s/>to<text:s/>respond<text:s/>to<text:s/>well</text:span><text:span text:style-name="T278_9">.<text:s/>G</text:span><text:span text:style-name="T278_10">oing<text:s/>forward</text:span><text:span text:style-name="T278_11"><text:s/>the<text:s/>YL<text:s/>team<text:s/>should<text:s/>reflect<text:s/>on<text:s/>how<text:s/>best<text:s/>to</text:span><text:span text:style-name="T278_12"><text:s/></text:span><text:span text:style-name="T278_13">share</text:span><text:span text:style-name="T278_14"><text:s/>deep<text:s/></text:span><text:span text:style-name="T278_15">methodological<text:s/></text:span><text:span text:style-name="T278_16">expertise<text:s/>in<text:s/>delivering<text:s/>longitudinal<text:s/>surveys,<text:s/>which<text:s/>are<text:s/>inclusive<text:s/></text:span><text:span text:style-name="T278_17">and<text:s/></text:span><text:span text:style-name="T278_18">with<text:s/>low<text:s/>attrition</text:span><text:span text:style-name="T278_19">.<text:s/></text:span><text:span text:style-name="T278_20">Work<text:s/>on<text:s/></text:span><text:span text:style-name="T278_21">data<text:s/></text:span><text:span text:style-name="T278_22">matching<text:s/>will<text:s/>continue<text:s/>as<text:s/>part<text:s/>of<text:s/>the<text:s/>Research<text:s/>Hub<text:s/>on<text:s/>Climate<text:s/>Change<text:s/>and<text:s/>Environmental<text:s/>Shocks</text:span><text:span text:style-name="T278_23"><text:s/>which<text:s/></text:span><text:span text:style-name="T278_24">was<text:s/>launched<text:s/>in<text:s/>October<text:s/>2024<text:s/>and<text:s/>funded<text:s/>by<text:s/></text:span><text:span text:style-name="T278_25">the<text:s/></text:span><text:span text:style-name="T278_26">Department<text:s/>of<text:s/>International<text:s/>Development,<text:s/>University<text:s/>of<text:s/>Oxfor</text:span><text:span text:style-name="T278_27">d.<text:s/>This<text:s/>demonstrates<text:s/>effectively<text:s/>embedding<text:s/></text:span><text:span text:style-name="T278_28">work<text:s/>within<text:s/>the<text:s/>university</text:span><text:span text:style-name="T278_29"><text:s/>and<text:s/>will</text:span><text:span text:style-name="T278_30"><text:s/>focus<text:s/>on<text:s/>building<text:s/>the<text:s/>residential<text:s/>history<text:s/>of<text:s/>the<text:s/>Young<text:s/>Lives<text:s/>participants</text:span><text:span text:style-name="T278_31">.<text:s/>A<text:s/>lesson<text:s/>for<text:s/>FCDO<text:s/>is<text:s/>around<text:s/>building<text:s/>space<text:s/>for<text:s/>innovation</text:span><text:span text:style-name="T278_32">,</text:span><text:span text:style-name="T278_33"><text:s/>much<text:s/>of<text:s/>the<text:s/>innovation<text:s/>in<text:s/>YLAW<text:s/>was<text:s/>driven<text:s/>by<text:s/>necessity<text:s/></text:span><text:span text:style-name="T278_34">in<text:s/>responding</text:span><text:span text:style-name="T278_35"><text:s/></text:span><text:span text:style-name="T278_36">to<text:s/></text:span><text:span text:style-name="T278_37">Covid-19<text:s/>and<text:s/></text:span><text:span text:style-name="T278_38">conflict</text:span><text:span text:style-name="T278_39">s</text:span><text:span text:style-name="T278_40">.<text:s/>This</text:span><text:span text:style-name="T278_41"><text:s/>allowed<text:s/>for<text:s/>unique<text:s/>insights</text:span><text:span text:style-name="T278_42"><text:s/>that<text:s/>would<text:s/></text:span><text:span text:style-name="T278_43">not<text:s/>have<text:s/></text:span><text:span text:style-name="T278_44">otherwise<text:s/>been<text:s/>possible</text:span><text:span text:style-name="T278_45">.<text:s/>Any<text:s/>future<text:s/>funding<text:s/>should<text:s/>give<text:s/>space<text:s/>for<text:s/>this<text:s/></text:span><text:span text:style-name="T278_46">innovation,<text:s/>and<text:s/>there<text:s/>is<text:s/>significant<text:s/>opportunity<text:s/>through<text:s/>the<text:s/>data<text:s/>matching<text:s/>work.</text:span></text:p>
      <text:p text:style-name="P279"/>
      <table:table table:style-name="Table6"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row table:style-name="Row30">
          <table:table-cell table:style-name="Cell99">
            <text:p text:style-name="P280"><text:span text:style-name="T280_1">Output<text:s/></text:span><text:span text:style-name="T280_2">2:</text:span></text:p>
          </table:table-cell>
          <table:table-cell table:style-name="Cell100" table:number-columns-spanned="6">
            <text:p text:style-name="P281"><text:span text:style-name="T281_1">Number<text:s/>of<text:s/>YLAW<text:s/>peer-reviewed<text:s/>research<text:s/>documents<text:s/>submitted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1">
          <table:table-cell table:style-name="Cell101">
            <text:p text:style-name="P282"><text:span text:style-name="T282_1">Output<text:s/>Score<text:s/></text:span></text:p>
          </table:table-cell>
          <table:table-cell table:style-name="Cell102" table:number-columns-spanned="6">
            <text:p text:style-name="P283"><text:span text:style-name="T283_1">A</text:span><text:span text:style-name="T283_2">+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2">
          <table:table-cell table:style-name="Cell103">
            <text:p text:style-name="P284"><text:span text:style-name="T284_1">Impact<text:s/>weighting<text:s/>(%)</text:span></text:p>
          </table:table-cell>
          <table:table-cell table:style-name="Cell104" table:number-columns-spanned="2">
            <text:p text:style-name="P285"><text:span text:style-name="T285_1">3</text:span><text:span text:style-name="T285_2">0</text:span></text:p>
          </table:table-cell>
          <table:covered-table-cell/>
          <table:table-cell table:style-name="Cell105" table:number-columns-spanned="3">
            <text:p text:style-name="P286"><text:span text:style-name="T286_1">Impact<text:s/>weighting<text:s/>revised<text:s/>since<text:s/>last<text:s/>AR?</text:span></text:p>
          </table:table-cell>
          <table:covered-table-cell/>
          <table:covered-table-cell/>
          <table:table-cell table:style-name="Cell106">
            <text:p text:style-name="P287"><text:span text:style-name="T287_1">No</text:span></text:p>
          </table:table-cell>
        </table:table-row>
        <table:table-row table:style-name="Row33">
          <table:table-cell table:style-name="Cell107" table:number-columns-spanned="7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108" table:number-columns-spanned="2">
            <text:p text:style-name="P289"><text:span text:style-name="T289_1">Output<text:s/>Indicator<text:s/></text:span></text:p>
          </table:table-cell>
          <table:covered-table-cell/>
          <table:table-cell table:style-name="Cell109" table:number-columns-spanned="2">
            <text:p text:style-name="P290"><text:span text:style-name="T290_1">Starting<text:s/>Target</text:span></text:p>
          </table:table-cell>
          <table:covered-table-cell/>
          <table:table-cell table:style-name="Cell110">
            <text:p text:style-name="P291"><text:span text:style-name="T291_1">Final<text:s/>Logframe<text:s/>Target</text:span></text:p>
          </table:table-cell>
          <table:table-cell table:style-name="Cell111" table:number-columns-spanned="2">
            <text:p text:style-name="P292"><text:span text:style-name="T292_1">Final<text:s/>Result<text:s/>Achieved</text:span></text:p>
          </table:table-cell>
          <table:covered-table-cell/>
        </table:table-row>
        <table:table-row table:style-name="Row35">
          <table:table-cell table:style-name="Cell112" table:number-columns-spanned="2">
            <text:p text:style-name="P293"><text:span text:style-name="T293_1">2.1<text:s/>Number<text:s/>of<text:s/>YLAW<text:s/>peer-reviewed<text:s/>research<text:s/>documents<text:s/>submitted<text:s/>for<text:s/>publication<text:s/>authored<text:s/>by<text:s/>YL<text:s/>researchers<text:s/>or<text:s/>externally<text:s/>commissioned,<text:s/>disaggregated<text:s/>by<text:s/>gender<text:s/>and<text:s/>north/south<text:s/>status<text:s/>of<text:s/>authors.</text:span></text:p>
          </table:table-cell>
          <table:covered-table-cell/>
          <table:table-cell table:style-name="Cell113" table:number-columns-spanned="2">
            <text:p text:style-name="P294"><text:span text:style-name="T294_1">30<text:s/>research<text:s/>outputs</text:span></text:p>
          </table:table-cell>
          <table:covered-table-cell/>
          <table:table-cell table:style-name="Cell114">
            <text:p text:style-name="P295"><text:span text:style-name="T295_1">85<text:s/>cumulative<text:s/>submissions</text:span></text:p>
          </table:table-cell>
          <table:table-cell table:style-name="Cell115" table:number-columns-spanned="2">
            <text:p text:style-name="P296"><text:span text:style-name="T296_1">Exceeded:</text:span></text:p>
            <text:p text:style-name="P297"/>
            <text:p text:style-name="P298"><text:span text:style-name="T298_1">95<text:s/>cumulative<text:s/>submissions</text:span><text:span text:style-name="T298_2">.</text:span><text:span text:style-name="T298_3"><text:s/>These<text:s/>submissions<text:s/>led<text:s/>to<text:s/>the<text:s/>publication<text:s/>of<text:s/>38<text:s/>Young<text:s/>Lives<text:s/>articles<text:s/>in<text:s/>journals.</text:span></text:p>
          </table:table-cell>
          <table:covered-table-cell/>
        </table:table-row>
        <table:table-row table:style-name="Row36">
          <table:table-cell table:style-name="Cell116" table:number-columns-spanned="2">
            <text:p text:style-name="P299"><text:span text:style-name="T299_1">2.2<text:s/>Number<text:s/>of<text:s/>YLAW<text:s/>non-peer<text:s/>reviewed<text:s/>working<text:s/>papers<text:s/>authored<text:s/>by<text:s/>YL<text:s/>researchers<text:s/>or<text:s/>commissioned<text:s/>by<text:s/>YL,<text:s/>disaggregated<text:s/>by<text:s/>gender<text:s/>and<text:s/>north/south<text:s/>status<text:s/>of<text:s/>authors.</text:span></text:p>
          </table:table-cell>
          <table:covered-table-cell/>
          <table:table-cell table:style-name="Cell117" table:number-columns-spanned="2">
            <text:p text:style-name="P300"/>
            <text:p text:style-name="P301"><text:span text:style-name="T301_1">-<text:s/></text:span><text:span text:style-name="T301_2">8<text:s/>headline<text:s/>reports</text:span></text:p>
            <text:p text:style-name="P302"><text:span text:style-name="T302_1">-<text:s/></text:span><text:span text:style-name="T302_2">14<text:s/>blogs</text:span></text:p>
            <text:p text:style-name="P303"><text:span text:style-name="T303_1">-<text:s/>8</text:span><text:span text:style-name="T303_2"><text:s/>Policy<text:s/>Briefs</text:span></text:p>
            <text:p text:style-name="P304"><text:span text:style-name="T304_1">-<text:s/></text:span><text:span text:style-name="T304_2">4<text:s/>country<text:s/>factsheets</text:span></text:p>
            <text:p text:style-name="P305"><text:span text:style-name="T305_1">-<text:s/></text:span><text:span text:style-name="T305_2">3<text:s/>technical<text:s/>notes</text:span></text:p>
          </table:table-cell>
          <table:covered-table-cell/>
          <table:table-cell table:style-name="Cell118">
            <text:p text:style-name="P306"><text:span text:style-name="T306_1">30<text:s/>cumulative<text:s/>examples</text:span></text:p>
          </table:table-cell>
          <table:table-cell table:style-name="Cell119" table:number-columns-spanned="2">
            <text:p text:style-name="P307"><text:span text:style-name="T307_1">Achieved:<text:s/></text:span></text:p>
            <text:p text:style-name="P308"/>
            <text:p text:style-name="P309"><text:span text:style-name="T309_1">30<text:s/>cumulative<text:s/>submissions</text:span><text:span text:style-name="T309_2">.</text:span><text:span text:style-name="T309_3"><text:s/>All<text:s/>have<text:s/>led<text:s/>to<text:s/>the<text:s/>publication<text:s/>of<text:s/>the<text:s/>articles<text:s/>as<text:s/>working<text:s/>papers</text:span></text:p>
          </table:table-cell>
          <table:covered-table-cell/>
        </table:table-row>
        <table:table-row table:style-name="Row37">
          <table:table-cell table:style-name="Cell120" table:number-columns-spanned="2">
            <text:p text:style-name="P310"><text:span text:style-name="T310_1">2.3<text:s/>Number<text:s/>of<text:s/>YLAW<text:s/>published<text:s/>policy<text:s/>briefs<text:s/>and<text:s/>reports<text:s/>authored<text:s/>by<text:s/>YL<text:s/>researchers<text:s/>or<text:s/>commissioned<text:s/>by<text:s/>YL,<text:s/>disaggregated<text:s/>by<text:s/>gender<text:s/>and<text:s/>north/south<text:s/>status<text:s/>of<text:s/>authors.</text:span></text:p>
          </table:table-cell>
          <table:covered-table-cell/>
          <table:table-cell table:style-name="Cell121" table:number-columns-spanned="2">
            <text:p text:style-name="P311"><text:span text:style-name="T311_1">This<text:s/>output<text:s/>indicator<text:s/>did<text:s/>not<text:s/>feature<text:s/>in<text:s/>the<text:s/>September<text:s/>2020<text:s/>logframe</text:span><text:span text:style-name="T311_2"><text:s/>and<text:s/>was<text:s/></text:span><text:span text:style-name="T311_3">previously<text:s/></text:span><text:span text:style-name="T311_4">merged<text:s/>with<text:s/></text:span><text:span text:style-name="T311_5">O</text:span><text:span text:style-name="T311_6">utput<text:s/>2.2</text:span></text:p>
          </table:table-cell>
          <table:covered-table-cell/>
          <table:table-cell table:style-name="Cell122">
            <text:p text:style-name="P312"><text:span text:style-name="T312_1">Annually<text:s/>4<text:s/>policy<text:s/>briefs<text:s/>and<text:s/>in<text:s/>final<text:s/>year<text:s/></text:span><text:span text:style-name="T312_2">2<text:s/></text:span><text:span text:style-name="T312_3">Policy<text:s/>Briefs</text:span><text:span text:style-name="T312_4"><text:s/>and<text:s/>l</text:span><text:span text:style-name="T312_5">egacy/Summary<text:s/>report</text:span></text:p>
          </table:table-cell>
          <table:table-cell table:style-name="Cell123" table:number-columns-spanned="2">
            <text:p text:style-name="P313"><text:span text:style-name="T313_1">Exceeded</text:span><text:span text:style-name="T313_2">:<text:s/></text:span></text:p>
            <text:p text:style-name="P314"/>
            <text:p text:style-name="P315"><text:span text:style-name="T315_1">7<text:s/>Policy<text:s/>Briefs<text:s/>in<text:s/>Y7</text:span></text:p>
            <text:p text:style-name="P316"/>
            <text:p text:style-name="P317"><text:span text:style-name="T317_1">Legacy<text:s/>report<text:s/>split<text:s/>into<text:s/>4<text:s/>thematic<text:s/>sections<text:s/>published<text:s/>in<text:s/>March<text:s/>2026.</text:span></text:p>
          </table:table-cell>
          <table:covered-table-cell/>
        </table:table-row>
      </table:table>
      <text:p text:style-name="P318"/>
      <text:p text:style-name="P319"><text:span text:style-name="T319_1">Briefly<text:s/>describe<text:s/>the<text:s/>output’s<text:s/>activities</text:span><text:span text:style-name="T319_2"><text:s/>and<text:s/>achievements<text:s/>during<text:s/>its<text:s/>lifetime</text:span><text:span text:style-name="T319_3">,<text:s/>and<text:s/>provide<text:s/>supporting<text:s/>narrative<text:s/>for<text:s/>the<text:s/>score.<text:s/></text:span></text:p>
      <text:p text:style-name="P320"/>
      <text:p text:style-name="P321"><text:span text:style-name="T321_1">This<text:s/>output<text:s/>looks<text:s/>at<text:s/>the<text:s/>research<text:s/>and<text:s/>policy<text:s/>outputs<text:s/>of<text:s/>the<text:s/>programme<text:s/>and</text:span><text:span text:style-name="T321_2"><text:s/>meets<text:s/>or<text:s/></text:span><text:span text:style-name="T321_3">exceeds</text:span><text:span text:style-name="T321_4"><text:s/>targets<text:s/>on</text:span><text:span text:style-name="T321_5"><text:s/>peer-reviewed<text:s/>research<text:s/>documents,<text:s/>published<text:s/>policy<text:s/>briefs<text:s/>and<text:s/>non-peer<text:s/>reviewed<text:s/>working<text:s/>papers.<text:s/></text:span><text:span text:style-name="T321_6">Therefore</text:span><text:span text:style-name="T321_7">,</text:span><text:span text:style-name="T321_8"><text:s/>the</text:span><text:span text:style-name="T321_9"><text:s/>output<text:s/>has<text:s/>been<text:s/>scored<text:s/>as<text:s/>an<text:s/>A</text:span><text:span text:style-name="T321_10">+</text:span><text:span text:style-name="T321_11"><text:s/>overall.<text:s/></text:span></text:p>
      <text:p text:style-name="P322"/>
      <text:p text:style-name="P323"><text:span text:style-name="T323_1">Indicator<text:s/>2.1</text:span><text:span text:style-name="T323_2"><text:s/>considers<text:s/>peer-reviewed<text:s/>research<text:s/>documents<text:s/>submitted<text:s/>for<text:s/>publication<text:s/></text:span><text:span text:style-name="T323_3">and<text:s/>YL<text:s/>has<text:s/>exceeded<text:s/>delivery</text:span><text:span text:style-name="T323_4"><text:s/>against<text:s/>this<text:s/>target<text:s/>by<text:s/>1</text:span><text:span text:style-name="T323_5">0</text:span><text:span text:style-name="T323_6">,<text:s/>with<text:s/></text:span><text:span text:style-name="T323_7">95</text:span><text:span text:style-name="T323_8"><text:s/>cumulative<text:s/>submissions</text:span><text:span text:style-name="T323_9"><text:note text:note-class="footnote"><text:note-citation/><text:note-body><text:p text:style-name="P324"><text:span text:style-name="T324_1"><text:s/></text:span><text:span text:style-name="T324_2">This<text:s/>output<text:s/>measures<text:s/>submissions<text:s/>as<text:s/>opposed<text:s/>to<text:s/>publications<text:s/>as<text:s/>the<text:s/>team<text:s/>have<text:s/>control<text:s/>over<text:s/></text:span><text:span text:style-name="T324_3">submissions,</text:span><text:span text:style-name="T324_4"><text:s/>but<text:s/>publications<text:s/>are<text:s/>subject<text:s/>to<text:s/>delays<text:s/>etc<text:s/>outside<text:s/>of<text:s/>the<text:s/>programme</text:span><text:span text:style-name="T324_5">’</text:span><text:span text:style-name="T324_6">s<text:s/>control.</text:span></text:p></text:note-body></text:note></text:span><text:span text:style-name="T324_7">.<text:s/></text:span><text:span text:style-name="T324_8">23<text:s/>of<text:s/>the<text:s/>peer<text:s/>reviewed<text:s/>publications<text:s/>had<text:s/>a<text:s/>female<text:s/>lead<text:s/>author<text:s/>and<text:s/>17<text:s/>had<text:s/>a<text:s/>lead<text:s/>author<text:s/>from<text:s/>the<text:s/>Global<text:s/>South.<text:s/>Overall,<text:s/>43%<text:s/>of<text:s/>contributors<text:s/>(authors<text:s/>and<text:s/>co-authors)<text:s/>were<text:s/>from<text:s/>the<text:s/>Global<text:s/>South<text:s/>and<text:s/>47%<text:s/>identified<text:s/>as<text:s/>female.<text:s/>In<text:s/>terms<text:s/>of<text:s/>thematic<text:s/>focus,<text:s/>14<text:s/>of<text:s/>the<text:s/>publications<text:s/>were<text:s/>related<text:s/>to<text:s/>Education<text:s/>and<text:s/>Skills<text:s/>Development,<text:s/>14<text:s/>were<text:s/>related<text:s/>to<text:s/>Health<text:s/>and<text:s/>Wellbeing,<text:s/>6<text:s/>were<text:s/>related<text:s/>to<text:s/>Work<text:s/>and<text:s/>Family<text:s/>Lives</text:span><text:span text:style-name="T324_9">,</text:span><text:span text:style-name="T324_10"><text:s/>with<text:s/>4<text:s/>related<text:s/>to<text:s/>Survey<text:s/>Methodology.<text:s/>The<text:s/>full<text:s/>list<text:s/>of<text:s/>publications<text:s/>is<text:s/>in<text:s/>Annex</text:span><text:span text:style-name="T324_11"><text:s/></text:span><text:span text:style-name="T324_12">A</text:span><text:span text:style-name="T324_13">.</text:span></text:p>
      <text:p text:style-name="P325"/>
      <text:p text:style-name="P326"><text:span text:style-name="T326_1">Key<text:s/>examples<text:s/>of<text:s/>the<text:s/>peer-reviewed<text:s/>papers<text:s/>published<text:s/></text:span><text:span text:style-name="T326_2">throughout<text:s/>YLAW</text:span><text:span text:style-name="T326_3"><text:s/>include:</text:span></text:p>
      <text:p text:style-name="P327"/>
      <text:list text:style-name="LS38" xml:id="list9">
        <text:list-item>
          <text:p text:style-name="P328"><text:span text:style-name="T328_1">Aguero<text:s/>J.,<text:s/>M.<text:s/></text:span><text:span text:style-name="T328_2">Favara</text:span><text:span text:style-name="T328_3">,<text:s/>C.<text:s/>Porter,<text:s/>A.<text:s/>Sanchez,<text:s/></text:span><text:span text:style-name="T328_4">“</text:span><text:span text:style-name="T328_5"><text:a xlink:type="simple" xlink:href="https://eur03.safelinks.protection.outlook.com/?url=https%3A%2F%2Fwww.iza.org%2Fpublications%2Fdp%2F14240%2Fdo-more-school-resources-increase-learning-outcomes-evidence-from-an-extended-school-day-reform&amp;data=05%7C02%7Ckate.cooper%40fcdo.gov.uk%7Ced828f09a46d4ec2bfc608dec24d6591%7Cd3a2d0d37cc84f52bbf985bd43d94279%7C0%7C0%7C639161835163408706%7CUnknown%7CTWFpbGZsb3d8eyJFbXB0eU1hcGkiOnRydWUsIlYiOiIwLjAuMDAwMCIsIlAiOiJXaW4zMiIsIkFOIjoiTWFpbCIsIldUIjoyfQ%3D%3D%7C0%7C%7C%7C&amp;sdata=t6A4KnubmTvM6NJbo4%2FW3PLpUIX2P8nOYt%2Fv0svPh0A%3D&amp;reserved=0"><text:span text:style-name="T328_6">Do<text:s/>More<text:s/>School<text:s/>Resources<text:s/>Increase<text:s/>Learning<text:s/>Outcomes?<text:s/>Evidence<text:s/>from<text:s/>an<text:s/>Extended<text:s/>School-Day<text:s/>Reform</text:span></text:a></text:span><text:span text:style-name="T328_7">”,<text:s/>Journal<text:s/>of<text:s/>the<text:s/>Human<text:s/>Resources.</text:span></text:p>
        </text:list-item>
        <text:list-item>
          <text:p text:style-name="P329"><text:span text:style-name="T329_1">Freund,<text:s/>R.,<text:s/></text:span><text:span text:style-name="T329_2">Favara</text:span><text:span text:style-name="T329_3">,<text:s/>M.,<text:s/>Porter,<text:s/>C.,<text:s/>Behrman,<text:s/>J.,<text:s/>(2024),<text:s/>“</text:span><text:span text:style-name="T329_4"><text:a xlink:type="simple" xlink:href="https://eur03.safelinks.protection.outlook.com/?url=https%3A%2F%2Facademic.oup.com%2Fwber%2Fadvance-article%2Fdoi%2F10.1093%2Fwber%2Flhad035%2F74167https%3A%2Facademic.oup.com%2Fwber%2Fadvance-article%2Fdoi%2F10.1093%2Fwber%2Flhad035%2F7416716&amp;data=05%7C02%7Ckate.cooper%40fcdo.gov.uk%7Ced828f09a46d4ec2bfc608dec24d6591%7Cd3a2d0d37cc84f52bbf985bd43d94279%7C0%7C0%7C639161835163422007%7CUnknown%7CTWFpbGZsb3d8eyJFbXB0eU1hcGkiOnRydWUsIlYiOiIwLjAuMDAwMCIsIlAiOiJXaW4zMiIsIkFOIjoiTWFpbCIsIldUIjoyfQ%3D%3D%7C0%7C%7C%7C&amp;sdata=jgIIsEHLOxobyO%2BDGX%2Bo8lO2L2golM5od2IOY%2FWazak%3D&amp;reserved=0"><text:span text:style-name="T329_5">Social<text:s/>Protection<text:s/>and<text:s/>Foundational<text:s/>Cognitive<text:s/>Skills<text:s/>during<text:s/>Adolescence:<text:s/>Evidence<text:s/>from<text:s/>a<text:s/>Large<text:s/>Public<text:s/>Works<text:s/>Programme</text:span></text:a></text:span><text:span text:style-name="T329_6">”,<text:s/>The<text:s/>World<text:s/>Bank<text:s/>Economic<text:s/>Review</text:span></text:p>
        </text:list-item>
        <text:list-item>
          <text:p text:style-name="P330"><text:span text:style-name="T330_1">Porter,<text:s/>C.,<text:s/>M.<text:s/></text:span><text:span text:style-name="T330_2">Favara</text:span><text:span text:style-name="T330_3">,<text:s/>A.<text:s/>Hittemeyer,<text:s/>et<text:s/>al.,<text:s/>(2021)<text:s/>“</text:span><text:span text:style-name="T330_4"><text:a xlink:type="simple" xlink:href="https://eur03.safelinks.protection.outlook.com/?url=https%3A%2F%2Fbmjopen.bmj.com%2Fcontent%2F11%2F4%2Fe049653.info&amp;data=05%7C02%7Ckate.cooper%40fcdo.gov.uk%7Ced828f09a46d4ec2bfc608dec24d6591%7Cd3a2d0d37cc84f52bbf985bd43d94279%7C0%7C0%7C639161835163461012%7CUnknown%7CTWFpbGZsb3d8eyJFbXB0eU1hcGkiOnRydWUsIlYiOiIwLjAuMDAwMCIsIlAiOiJXaW4zMiIsIkFOIjoiTWFpbCIsIldUIjoyfQ%3D%3D%7C0%7C%7C%7C&amp;sdata=6kAgglwiRDQ0t2wkmHnFStRqbmzPrgAa1UmaN7%2BgKMI%3D&amp;reserved=0"><text:span text:style-name="T330_5">Impact<text:s/>of<text:s/>the<text:s/>COVID-19<text:s/>Pandemic<text:s/>on<text:s/>anxiety<text:s/>and<text:s/>depression<text:s/>symptoms<text:s/>of<text:s/>young<text:s/>people<text:s/>in<text:s/>the<text:s/>Global<text:s/>South:<text:s/>evidence<text:s/>from<text:s/>a<text:s/>four-country<text:s/>cohort<text:s/>study</text:span></text:a></text:span><text:span text:style-name="T330_6">”.<text:s/>BMJ</text:span></text:p>
        </text:list-item>
      </text:list>
      <text:p text:style-name="P331"/>
      <text:p text:style-name="P332"><text:span text:style-name="T332_1">The<text:s/>most<text:s/>common<text:s/>journals<text:s/>that<text:s/>YL</text:span><text:span text:style-name="T332_2">AW</text:span><text:span text:style-name="T332_3"><text:s/>papers<text:s/>have<text:s/>been<text:s/>published<text:s/>in</text:span><text:span text:style-name="T332_4"><text:s/>include:<text:s/></text:span><text:span text:style-name="T332_5">the<text:s/></text:span><text:span text:style-name="T332_6">Journal</text:span><text:span text:style-name="T332_7"><text:s/></text:span><text:span text:style-name="T332_8">of<text:s/>Human<text:s/>Resources</text:span><text:span text:style-name="T332_9">,<text:s/></text:span><text:span text:style-name="T332_10">World<text:s/>Development</text:span><text:span text:style-name="T332_11">,<text:s/>the<text:s/></text:span><text:span text:style-name="T332_12">World<text:s/>Bank<text:s/>Economic<text:s/>Review</text:span><text:span text:style-name="T332_13">,<text:s/>the<text:s/></text:span><text:span text:style-name="T332_14">Journal<text:s/>of<text:s/>Development<text:s/>Economics</text:span><text:span text:style-name="T332_15">,<text:s/>the<text:s/></text:span><text:span text:style-name="T332_16">Social<text:s/>Science<text:s/>and<text:s/>Medicine</text:span><text:span text:style-name="T332_17">,<text:s/>and<text:s/>the<text:s/></text:span><text:span text:style-name="T332_18">Economics<text:s/>and<text:s/>Human<text:s/>Biology</text:span><text:span text:style-name="T332_19">.</text:span></text:p>
      <text:p text:style-name="P333"/>
      <text:p text:style-name="P334"><text:span text:style-name="T334_1">Indicator<text:s/>2.2</text:span><text:span text:style-name="T334_2"><text:s/>measures<text:s/>the<text:s/>number<text:s/>of<text:s/>non-peer<text:s/>reviewed<text:s/>working<text:s/>papers<text:s/>and<text:s/></text:span><text:span text:style-name="T334_3">met<text:s/>the<text:s/>target</text:span><text:span text:style-name="T334_4">,<text:s/>delivering<text:s/></text:span><text:span text:style-name="T334_5">30<text:s/>cumulative<text:s/>examples</text:span><text:span text:style-name="T334_6">.<text:s/>During<text:s/>the<text:s/>2020–26<text:s/>period,<text:s/>Young<text:s/>Lives’<text:s/>researchers<text:s/>made<text:s/>30<text:s/>submissions<text:s/>resulting<text:s/>in<text:s/>29<text:s/>working<text:s/>paper<text:s/>publications.<text:s/>Overall,<text:s/>across<text:s/>the<text:s/>29<text:s/>publications,<text:s/>45%<text:s/>of<text:s/>contributors<text:s/>(authors<text:s/>and<text:s/>co-authors)<text:s/>were<text:s/>from<text:s/>the<text:s/>Global<text:s/>South<text:s/>and<text:s/>45%<text:s/>identified<text:s/>as<text:s/>female.<text:s/>In<text:s/>terms<text:s/>of<text:s/>thematic<text:s/>focus,<text:s/>17<text:s/>of<text:s/>the<text:s/>29<text:s/>publications<text:s/>were<text:s/>related<text:s/>to<text:s/>Education<text:s/>and<text:s/>Skills<text:s/>Development,<text:s/>4<text:s/>were<text:s/>related<text:s/>to<text:s/>Health<text:s/>and<text:s/>Wellbeing<text:s/>and<text:s/>8<text:s/>were<text:s/>related<text:s/>to<text:s/>Work<text:s/>and<text:s/>Family<text:s/>Lives.</text:span></text:p>
      <text:p text:style-name="P335"/>
      <text:p text:style-name="P336"><text:span text:style-name="T336_1">Output<text:s/>Indicator<text:s/>2.3<text:s/></text:span><text:span text:style-name="T336_2">considers<text:s/>the<text:s/>number<text:s/>of<text:s/>published<text:s/>policy<text:s/>briefs<text:s/>and<text:s/>reports.</text:span><text:span text:style-name="T336_3"><text:s/></text:span><text:span text:style-name="T336_4">Young<text:s/>Lives<text:s/>has<text:s/></text:span><text:span text:style-name="T336_5">consistently<text:s/>exceeded</text:span><text:span text:style-name="T336_6"><text:s/>the<text:s/>annual<text:s/>milestones<text:s/></text:span><text:span text:style-name="T336_7">targets<text:s/>for<text:s/>policy<text:s/>briefs<text:s/>and<text:s/>reports</text:span><text:span text:style-name="T336_8">.<text:s/>This<text:s/>has<text:s/>largely<text:s/>been<text:s/>due<text:s/>to<text:s/>securing<text:s/>co-funding<text:s/>and<text:s/>collaborating<text:s/>with<text:s/>external<text:s/>partners,<text:s/>enabling<text:s/>the<text:s/>production<text:s/>of<text:s/>joint<text:s/>outputs<text:s/>that<text:s/>extend<text:s/>beyond<text:s/>in-house<text:s/>publications.<text:s/>In<text:s/>the<text:s/>final<text:s/>year</text:span><text:span text:style-name="T336_9">,<text:s/>7</text:span><text:span text:style-name="T336_10"><text:s/>policy<text:s/>briefs<text:s/>were<text:s/>published<text:s/>against<text:s/>a<text:s/>target<text:s/>of<text:s/>2,<text:s/>which<text:s/>includes<text:s/>collaborations<text:s/>with<text:s/>UNICEF<text:s/>and<text:s/>Save<text:s/>the<text:s/>Children,<text:s/>the<text:s/>Global<text:s/>Coalition<text:s/>to<text:s/>End<text:s/>Child<text:s/>Poverty</text:span><text:span text:style-name="T336_11">,<text:s/>and</text:span><text:span text:style-name="T336_12"><text:s/>2<text:s/>policy<text:s/>briefs<text:s/>with<text:s/>co-funding<text:s/>from<text:s/>other<text:s/>donors.<text:s/>Young<text:s/>Lives<text:s/>has<text:s/>published<text:s/>36<text:s/>policy<text:s/>briefs<text:s/>against<text:s/>a<text:s/>target<text:s/>of<text:s/>19<text:s/>over<text:s/>the<text:s/>programme's<text:s/>duration.<text:s/>In<text:s/>addition,<text:s/>a<text:s/>series<text:s/>of<text:s/>four<text:s/>Legacy<text:s/>Reports,<text:s/>Education<text:s/>&amp;<text:s/>Skills,<text:s/>Employment,<text:s/>Health<text:s/>&amp;<text:s/></text:span><text:span text:style-name="T336_13">Wellbeing</text:span><text:span text:style-name="T336_14"><text:s/>and<text:s/>Family<text:s/>Lives,<text:s/>were<text:s/>published<text:s/>in<text:s/>March<text:s/>2026,<text:s/>providing<text:s/>a<text:s/>comprehensive<text:s/>overview<text:s/>of<text:s/>Young<text:s/>Lives’<text:s/>holistic<text:s/>research<text:s/>and<text:s/>policy<text:s/>findings<text:s/>from<text:s/>the<text:s/>last<text:s/>two<text:s/>decades.<text:s/>Young<text:s/>Lives<text:s/>policy<text:s/>briefs<text:s/>and<text:s/>reports<text:s/>are<text:s/>aligned<text:s/>with<text:s/>priority<text:s/>research<text:s/>themes<text:s/>and<text:s/>carefully<text:s/>tailored<text:s/>for<text:s/>specific<text:s/>target<text:s/>audiences<text:s/>in<text:s/>accordance<text:s/>with<text:s/>the<text:s/>influencing<text:s/>strategy<text:s/>to<text:s/>maximise<text:s/>uptake<text:s/>and<text:s/>impact<text:s/>both<text:s/>at<text:s/>the<text:s/>country<text:s/>level<text:s/>and<text:s/>internationally.</text:span><text:span text:style-name="T336_15"><text:s/>The<text:s/>full<text:s/>list<text:s/>of<text:s/>publications<text:s/>is<text:s/>in<text:s/>the<text:s/>Annex<text:s/></text:span><text:span text:style-name="T336_16">A</text:span><text:span text:style-name="T336_17">.</text:span></text:p>
      <text:p text:style-name="P337"/>
      <text:p text:style-name="P338"><text:span text:style-name="T338_1">L</text:span><text:span text:style-name="T338_2">essons<text:s/>learned</text:span><text:span text:style-name="T338_3"><text:s/>through<text:s/>this<text:s/>output,<text:s/></text:span><text:span text:style-name="T338_4">and<text:s/>recommendations</text:span><text:span text:style-name="T338_5"><text:s/>for</text:span><text:span text:style-name="T338_6"><text:s/></text:span><text:span text:style-name="T338_7">future<text:s/>programming</text:span></text:p>
      <text:p text:style-name="P339"/>
      <text:p text:style-name="P340"><text:span text:style-name="T340_1">Previous<text:s/>Annual<text:s/>Reviews<text:s/>made<text:s/>recommendations<text:s/>focused<text:s/>on</text:span><text:span text:style-name="T340_2"><text:s/></text:span><text:span text:style-name="T340_3">ensuring<text:s/>meaningful<text:s/>translation<text:s/>of<text:s/>research<text:s/>findings<text:s/>into<text:s/>policy<text:s/>influencing.</text:span><text:span text:style-name="T340_4"><text:s/>FCDO,<text:s/>in<text:s/>efforts<text:s/>to<text:s/>streamline<text:s/>budgets</text:span><text:span text:style-name="T340_5">,</text:span><text:span text:style-name="T340_6"><text:s/></text:span><text:span text:style-name="T340_7">reduced<text:s/>the<text:s/>focus<text:s/>on<text:s/>policy<text:s/>influencing<text:s/>and<text:s/>communications<text:s/>during<text:s/>the<text:s/>inception<text:s/>of<text:s/>YLAW.<text:s/>Thi</text:span><text:span text:style-name="T340_8">s<text:s/>is<text:s/>a<text:s/>strong<text:s/>lesson<text:s/>for<text:s/>FCDO<text:s/>going<text:s/>forward<text:s/>regarding</text:span><text:span text:style-name="T340_9"><text:s/>the<text:s/>risks<text:s/>associated<text:s/>with<text:s/></text:span><text:span text:style-name="T340_10">securing<text:s/>funding</text:span><text:span text:style-name="T340_11"><text:s/>from<text:s/>other<text:s/>sources</text:span><text:span text:style-name="T340_12"><text:s/>and<text:s/>the<text:s/>importance<text:s/>of<text:s/>contingencies<text:s/>especially<text:s/>when<text:s/>delivering<text:s/>critical<text:s/></text:span><text:span text:style-name="T340_13">elements<text:s/>of<text:s/>a<text:s/>pr</text:span><text:span text:style-name="T340_14">o</text:span><text:span text:style-name="T340_15">gramme</text:span><text:span text:style-name="T340_16">.<text:s/>There<text:s/>are<text:s/>also<text:s/>insights<text:s/>into</text:span><text:span text:style-name="T340_17"><text:s/>the<text:s/>importance<text:s/>of<text:s/>empowering<text:s/>implementing<text:s/>partners<text:s/>to<text:s/>disseminate<text:s/></text:span><text:span text:style-name="T340_18">their<text:s/>evidence<text:s/>into<text:s/>the<text:s/>policy<text:s/>sphere<text:s/>and<text:s/>influence<text:s/>real<text:s/>world<text:s/>change</text:span><text:span text:style-name="T340_19">.<text:s/>Output<text:s/>3<text:s/>gives<text:s/></text:span><text:span text:style-name="T340_20">more<text:s/>examples<text:s/></text:span><text:span text:style-name="T340_21">demonstrating<text:s/>research<text:s/>and<text:s/>publication<text:s/>influencing<text:s/>and<text:s/>uptake.</text:span><text:span text:style-name="T340_22"><text:s/>While<text:s/>the<text:s/>programme<text:s/>was<text:s/>able<text:s/>to<text:s/>pivot<text:s/>in<text:s/>more<text:s/>recent<text:s/>years<text:s/>to<text:s/></text:span><text:span text:style-name="T340_23">ensure<text:s/>more<text:s/>effective<text:s/>research<text:s/>uptake<text:s/>and<text:s/>policy<text:s/>influencing,<text:s/>the<text:s/>initial<text:s/>years<text:s/>were<text:s/>hampered<text:s/>by<text:s/>this<text:s/></text:span><text:span text:style-name="T340_24">budget<text:s/>decision.<text:s/>Other<text:s/>recommendations<text:s/>which<text:s/></text:span><text:span text:style-name="T340_25">were<text:s/>regularly<text:s/>flagged<text:s/>at<text:s/>Annual<text:s/>Review<text:s/>were<text:s/>around<text:s/>setting<text:s/>of<text:s/>stretching<text:s/>milestones.<text:s/>YLAW<text:s/>regularly<text:s/>exceeded<text:s/></text:span><text:span text:style-name="T340_26">its</text:span><text:span text:style-name="T340_27"><text:s/>targets<text:s/>around<text:s/>this<text:s/>output.<text:s/>FCDO<text:s/>should<text:s/>reflect<text:s/></text:span><text:span text:style-name="T340_28">on</text:span><text:span text:style-name="T340_29"><text:s/>how<text:s/></text:span><text:span text:style-name="T340_30">best<text:s/>to<text:s/>ensure<text:s/>partners<text:s/>are<text:s/>appropriately<text:s/></text:span><text:span text:style-name="T340_31">incentivised</text:span><text:span text:style-name="T340_32"><text:s/>to<text:s/>deliver<text:s/>against<text:s/>contributions<text:s/>to<text:s/>the<text:s/>global<text:s/>evidence<text:s/>base<text:s/>and<text:s/>knowledge<text:s/>while<text:s/>also<text:s/>effectively<text:s/>capturing<text:s/>efforts</text:span><text:span text:style-name="T340_33">.</text:span></text:p>
      <text:p text:style-name="P341"/>
      <table:table table:style-name="Table7"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row table:style-name="Row38">
          <table:table-cell table:style-name="Cell124">
            <text:p text:style-name="P342"><text:span text:style-name="T342_1">Output<text:s/>3:</text:span></text:p>
          </table:table-cell>
          <table:table-cell table:style-name="Cell125" table:number-columns-spanned="6">
            <text:p text:style-name="P343"><text:span text:style-name="T343_1">Expanded<text:s/>dissemination<text:s/>of<text:s/>YL<text:s/>outputs<text:s/>and<text:s/>data<text:s/>by<text:s/>researchers<text:s/>and<text:s/>policy<text:s/>makers,<text:s/>facilitated<text:s/>by<text:s/>communications<text:s/>activities<text:s/>through<text:s/>multiple<text:s/>channels<text:s/>and<text:s/>policy-engagement<text:s/>events<text:s/>and<text:s/>interactions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9">
          <table:table-cell table:style-name="Cell126" table:number-columns-spanned="2">
            <text:p text:style-name="P344"><text:span text:style-name="T344_1">Output<text:s/>Score<text:s/></text:span></text:p>
          </table:table-cell>
          <table:covered-table-cell/>
          <table:table-cell table:style-name="Cell127" table:number-columns-spanned="5">
            <text:p text:style-name="P345"><text:span text:style-name="T345_1">A+</text:span></text:p>
          </table:table-cell>
          <table:covered-table-cell/>
          <table:covered-table-cell/>
          <table:covered-table-cell/>
          <table:covered-table-cell/>
        </table:table-row>
        <table:table-row table:style-name="Row40">
          <table:table-cell table:style-name="Cell128" table:number-columns-spanned="2">
            <text:p text:style-name="P346"><text:span text:style-name="T346_1">Impact<text:s/>weighting<text:s/>(%)</text:span></text:p>
          </table:table-cell>
          <table:covered-table-cell/>
          <table:table-cell table:style-name="Cell129" table:number-columns-spanned="2">
            <text:p text:style-name="P347"><text:span text:style-name="T347_1">3</text:span><text:span text:style-name="T347_2">0</text:span></text:p>
          </table:table-cell>
          <table:covered-table-cell/>
          <table:table-cell table:style-name="Cell130" table:number-columns-spanned="2">
            <text:p text:style-name="P348"><text:span text:style-name="T348_1">Impact<text:s/>weighting<text:s/>revised<text:s/>since<text:s/>last<text:s/>AR?</text:span></text:p>
          </table:table-cell>
          <table:covered-table-cell/>
          <table:table-cell table:style-name="Cell131">
            <text:p text:style-name="P349"><text:span text:style-name="T349_1">No</text:span></text:p>
          </table:table-cell>
        </table:table-row>
        <table:table-row table:style-name="Row41">
          <table:table-cell table:style-name="Cell132" table:number-columns-spanned="7">
            <text:p text:style-name="P35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2">
          <table:table-cell table:style-name="Cell133" table:number-columns-spanned="3">
            <text:p text:style-name="P351"><text:span text:style-name="T351_1">Output<text:s/>Indicator<text:s/></text:span></text:p>
          </table:table-cell>
          <table:covered-table-cell/>
          <table:covered-table-cell/>
          <table:table-cell table:style-name="Cell134" table:number-columns-spanned="2">
            <text:p text:style-name="P352"><text:span text:style-name="T352_1">Starting<text:s/>Target</text:span></text:p>
          </table:table-cell>
          <table:covered-table-cell/>
          <table:table-cell table:style-name="Cell135">
            <text:p text:style-name="P353"><text:span text:style-name="T353_1">Final<text:s/>Logframe<text:s/>Target</text:span></text:p>
          </table:table-cell>
          <table:table-cell table:style-name="Cell136">
            <text:p text:style-name="P354"><text:span text:style-name="T354_1">Final<text:s/>Result<text:s/>Achieved</text:span></text:p>
          </table:table-cell>
        </table:table-row>
        <table:table-row table:style-name="Row43">
          <table:table-cell table:style-name="Cell137" table:number-columns-spanned="3">
            <text:p text:style-name="P355"><text:span text:style-name="T355_1">3.1<text:s/>Number<text:s/>of<text:s/>blogs,<text:s/>articles,<text:s/>TV/radio<text:s/>interviews,<text:s/>etc.<text:s/>based<text:s/>on<text:s/>Young<text:s/>Lives<text:s/>findings</text:span></text:p>
          </table:table-cell>
          <table:covered-table-cell/>
          <table:covered-table-cell/>
          <table:table-cell table:style-name="Cell138" table:number-columns-spanned="2">
            <text:p text:style-name="P356"><text:span text:style-name="T356_1">100<text:s/>outputs</text:span></text:p>
          </table:table-cell>
          <table:covered-table-cell/>
          <table:table-cell table:style-name="Cell139">
            <text:p text:style-name="P357"><text:span text:style-name="T357_1">At<text:s/>least<text:s/>270<text:s/>cumulative<text:s/>outputs</text:span></text:p>
          </table:table-cell>
          <table:table-cell table:style-name="Cell140">
            <text:p text:style-name="P358"><text:span text:style-name="T358_1">Exceeded:<text:s/></text:span></text:p>
            <text:p text:style-name="P359"/>
            <text:p text:style-name="P360"><text:span text:style-name="T360_1">272<text:s/>cumulative<text:s/>outputs</text:span></text:p>
          </table:table-cell>
        </table:table-row>
        <table:table-row table:style-name="Row44">
          <table:table-cell table:style-name="Cell141" table:number-columns-spanned="3">
            <text:p text:style-name="P361"><text:span text:style-name="T361_1">3.2<text:s/>Number<text:s/>of<text:s/>followers<text:s/>of<text:s/>Young<text:s/>Lives<text:s/>on<text:s/>social<text:s/>media</text:span></text:p>
          </table:table-cell>
          <table:covered-table-cell/>
          <table:covered-table-cell/>
          <table:table-cell table:style-name="Cell142" table:number-columns-spanned="2">
            <text:p text:style-name="P362"><text:span text:style-name="T362_1">Total<text:s/>followers:<text:s/>10,600</text:span><text:span text:style-name="T362_2"><text:s/></text:span></text:p>
            <text:p text:style-name="P363"><text:span text:style-name="T363_1">(a<text:s/>total<text:s/>of)<text:s/>4,000<text:s/>Facebook</text:span><text:span text:style-name="T363_2"><text:s/></text:span><text:span text:style-name="T363_3">followers</text:span><text:span text:style-name="T363_4">,<text:s/></text:span><text:span text:style-name="T363_5">(a<text:s/>total<text:s/>of)<text:s/>6,000<text:s/>Twitter<text:s/>followers<text:s/></text:span><text:span text:style-name="T363_6">and<text:s/></text:span><text:span text:style-name="T363_7">(a<text:s/>total<text:s/>of)<text:s/>600<text:s/>LinkedIn<text:s/>users</text:span></text:p>
          </table:table-cell>
          <table:covered-table-cell/>
          <table:table-cell table:style-name="Cell143">
            <text:p text:style-name="P364"><text:span text:style-name="T364_1">Total<text:s/>followers:<text:s/>46,000</text:span></text:p>
          </table:table-cell>
          <table:table-cell table:style-name="Cell144">
            <text:p text:style-name="P365"><text:span text:style-name="T365_1">Exceeded:<text:s/></text:span></text:p>
            <text:p text:style-name="P366"/>
            <text:p text:style-name="P367"><text:span text:style-name="T367_1">Total<text:s/>followers:<text:s/>47,420</text:span></text:p>
          </table:table-cell>
        </table:table-row>
        <table:table-row table:style-name="Row45">
          <table:table-cell table:style-name="Cell145" table:number-columns-spanned="3">
            <text:p text:style-name="P368"><text:span text:style-name="T368_1">3.3<text:s/>Number<text:s/>of<text:s/>known<text:s/>users<text:s/>of<text:s/>Young<text:s/>Lives<text:s/>research<text:s/>outputs</text:span></text:p>
          </table:table-cell>
          <table:covered-table-cell/>
          <table:covered-table-cell/>
          <table:table-cell table:style-name="Cell146" table:number-columns-spanned="2">
            <text:p text:style-name="P369"><text:span text:style-name="T369_1">20,000<text:s/>downloads<text:s/>p.a.</text:span></text:p>
          </table:table-cell>
          <table:covered-table-cell/>
          <table:table-cell table:style-name="Cell147">
            <text:p text:style-name="P370"><text:span text:style-name="T370_1">57,500<text:s/>cumulative<text:s/>new<text:s/>website<text:s/>PDF<text:s/>downloads<text:s/></text:span></text:p>
          </table:table-cell>
          <table:table-cell table:style-name="Cell148">
            <text:p text:style-name="P371"><text:span text:style-name="T371_1">Exceeded:<text:s/></text:span></text:p>
            <text:p text:style-name="P372"/>
            <text:p text:style-name="P373"><text:span text:style-name="T373_1">60,267<text:s/>cumulative<text:s/>website<text:s/>PDF<text:s/>downloads<text:s/></text:span></text:p>
          </table:table-cell>
        </table:table-row>
        <table:table-row table:style-name="Row46">
          <table:table-cell table:style-name="Cell149" table:number-columns-spanned="3">
            <text:p text:style-name="P374"><text:span text:style-name="T374_1">3.4<text:s/>Number<text:s/>of<text:s/>engagements<text:s/>with<text:s/>stakeholders<text:s/>where<text:s/>YL<text:s/>evidence<text:s/>or<text:s/>analysis<text:s/>is<text:s/>presented<text:s/>and<text:s/>discussed<text:s/>both<text:s/>at<text:s/>Oxford<text:s/>and<text:s/>Country<text:s/>Level</text:span></text:p>
          </table:table-cell>
          <table:covered-table-cell/>
          <table:covered-table-cell/>
          <table:table-cell table:style-name="Cell150" table:number-columns-spanned="2">
            <text:p text:style-name="P375"><text:span text:style-name="T375_1">Originally<text:s/>outcome<text:s/>2.2</text:span><text:span text:style-name="T375_2"><text:s/>and<text:s/>output<text:s/>4.1</text:span></text:p>
            <text:p text:style-name="P376"/>
            <text:p text:style-name="P377"><text:span text:style-name="T377_1">Target:</text:span><text:span text:style-name="T377_2"><text:s/></text:span><text:span text:style-name="T377_3">24<text:s/>events,<text:s/>mostly<text:s/>at<text:s/>country<text:s/>level</text:span></text:p>
          </table:table-cell>
          <table:covered-table-cell/>
          <table:table-cell table:style-name="Cell151">
            <text:p text:style-name="P378"><text:span text:style-name="T378_1">490<text:s/>events</text:span></text:p>
          </table:table-cell>
          <table:table-cell table:style-name="Cell152">
            <text:p text:style-name="P379"><text:span text:style-name="T379_1">Exceeded:<text:s/></text:span></text:p>
            <text:p text:style-name="P380"/>
            <text:p text:style-name="P381"><text:span text:style-name="T381_1">516<text:s/>cumulative<text:s/>events</text:span></text:p>
          </table:table-cell>
        </table:table-row>
      </table:table>
      <text:p text:style-name="P382"/>
      <text:p text:style-name="P383"><text:span text:style-name="T383_1">Briefly<text:s/>describe<text:s/>the<text:s/>output’s<text:s/>activities<text:s/>and<text:s/>achievements<text:s/>during<text:s/>its<text:s/>lifetime,</text:span><text:span text:style-name="T383_2"><text:s/></text:span><text:span text:style-name="T383_3">and<text:s/>provide<text:s/>supporting<text:s/>narrative<text:s/>for<text:s/>the<text:s/>score.<text:s/></text:span></text:p>
      <text:p text:style-name="P384"/>
      <text:p text:style-name="P385"><text:span text:style-name="T385_1">This<text:s/>output<text:s/>focuses<text:s/>on<text:s/>dissemination<text:s/>and<text:s/>communication<text:s/>activities.<text:s/>Overall,<text:s/>YL<text:s/>performed<text:s/>strongly<text:s/>and<text:s/>exceeded<text:s/>expectations<text:s/>in<text:s/>terms<text:s/>of<text:s/>expanding<text:s/>the<text:s/>dissemination<text:s/>and<text:s/>communication<text:s/>of<text:s/>their<text:s/>research<text:s/>through<text:s/>communication<text:s/>channels<text:s/>and<text:s/>engagement<text:s/>events,<text:s/>scoring<text:s/>an<text:s/>A+<text:s/>overall.</text:span></text:p>
      <text:p text:style-name="P386"/>
      <text:p text:style-name="P387"><text:span text:style-name="T387_1">Output<text:s/>Indicator<text:s/>3.1<text:s/></text:span><text:span text:style-name="T387_2">measures<text:s/>the<text:s/>number<text:s/>of<text:s/>blogs,<text:s/>articles,<text:s/>interviews<text:s/>etc<text:s/>to<text:s/>promote<text:s/>YL<text:s/>findings<text:s/>and<text:s/>was<text:s/>exceeded<text:s/>by<text:s/></text:span><text:span text:style-name="T387_3">2<text:s/></text:span><text:span text:style-name="T387_4">outputs.</text:span><text:span text:style-name="T387_5"><text:s/>Young<text:s/>Lives’<text:s/>communication<text:s/>teams<text:s/>have<text:s/>generated<text:s/>significant<text:s/>coverage<text:s/>across<text:s/>multiple<text:s/>channels<text:s/>to<text:s/>amplify<text:s/>the<text:s/>study’s<text:s/>findings<text:s/>and<text:s/>policy<text:s/>recommendations<text:s/>in<text:s/>all<text:s/>the<text:s/>study<text:s/>countries<text:s/>and<text:s/>wider.</text:span><text:span text:style-name="T387_6"><text:s/>Highlights<text:s/>include:</text:span></text:p>
      <text:p text:style-name="P388"/>
      <text:list text:style-name="LS22" xml:id="list12">
        <text:list-item>
          <text:p text:style-name="P389"><text:span text:style-name="T389_1">At<text:s/>a<text:s/>country<text:s/>level,<text:s/>the<text:s/>teams<text:s/>participat</text:span><text:span text:style-name="T389_2">ed</text:span><text:span text:style-name="T389_3"><text:s/>in<text:s/>print<text:s/>and<text:s/>audio<text:s/>interviews<text:s/>highlighting<text:s/>findings<text:s/>from<text:s/>R6<text:s/>and<text:s/></text:span><text:span text:style-name="T389_4">R</text:span><text:span text:style-name="T389_5">7</text:span><text:span text:style-name="T389_6">,<text:s/></text:span><text:span text:style-name="T389_7">receiv</text:span><text:span text:style-name="T389_8">ing</text:span><text:span text:style-name="T389_9"><text:s/>widespread<text:s/>coverage</text:span><text:span text:style-name="T389_10">.<text:s/></text:span><text:span text:style-name="T389_11">In<text:s/>India,<text:s/>this<text:s/>included<text:s/>an<text:s/>article<text:s/>on<text:s/></text:span><text:span text:style-name="T389_12"><text:a xlink:type="simple" xlink:href="https://timesofindia.indiatimes.com/city/hyderabad/students-from-pvt-schools-likely-to-drop-out-study/articleshow/78264977.cms?utm_source=contentofinterest&amp;utm_medium=text&amp;utm_campaign=cppst"><text:span text:style-name="T389_13">school<text:s/>dropouts</text:span></text:a></text:span><text:span text:style-name="T389_14"><text:s/>in<text:s/>The<text:s/>Times<text:s/>India<text:s/>and<text:s/>the<text:s/></text:span><text:span text:style-name="T389_15"><text:a xlink:type="simple" xlink:href="https://timesofindia.indiatimes.com/city/hyderabad/rural-families-yet-to-overcome-digital-gap-in-education-in-telangana-ap-survey/articleshow/81373796.cms"><text:span text:style-name="T389_16">digital<text:s/>divide</text:span></text:a></text:span><text:span text:style-name="T389_17">.<text:s/>The<text:s/>Ethiopia<text:s/>team<text:s/>participated<text:s/>in<text:s/>radio<text:s/>interviews<text:s/>with<text:s/>Deutsche<text:s/>Welle,<text:s/>107.8<text:s/>and<text:s/>Sherger<text:s/>Radio<text:s/>in<text:s/>addition<text:s/>to<text:s/>multiple<text:s/>articles<text:s/>including<text:s/>topics<text:s/>such<text:s/>as<text:s/></text:span><text:span text:style-name="T389_18"><text:a xlink:type="simple" xlink:href="https://www.press.et/english/?p=31195"><text:span text:style-name="T389_19">widening<text:s/>inequalities</text:span></text:a></text:span><text:span text:style-name="T389_20"><text:s/>and<text:s/></text:span><text:span text:style-name="T389_21"><text:a xlink:type="simple" xlink:href="https://www.thereporterethiopia.com/article/new-study-shows-covid-19-increases-mental-health-problems-ethiopia?__cf_chl_managed_tk__=278c1728e5137218fba54f06f1efbbac397198c3-1619446823-0-AVBxw-ihal_XDuZJDkPG0dpiOvVRK7td8hRhlWLmFhMRbnqZSyJM-o8uBYuabmEaiRhJaSOKYao1HuyO27f1p5nNmeTca9Nh0GM_InS5m9iJtAJ82qzWfMK7ZYrtFVUVvPX51RI56aU162CnGDSU-tHLoOtzUwsP0ydUg15WoZS7W6FGjvvO4X30lvslPxxYIV9SOrpBB2-wL5mAuhUwNwrWI86vMKvR7X9Q8GaAuibwrJgZ8DRYuqlZjTFKIf92kA4kd8eCz7Moq_DuNG1UjdrPb18UtOOKfyQAp9-BycrRQgEPWcy5aIhd4VZ5lejFIQNmRBENN8VJcCguijLIYizDge3_qvBXag53cMlyL7qNh8jJ5IVKlCA_jBBAe5vHt5aLQIMnJZxn2gS4uQM-jV1BefY3M9AqVXT2MeMQezPrsMIJJwPGs6BJUrOZ0-lcQ0EPmtxF3XUrikw1r-oAz7MZed8zBjPkylMplpRYBCPz3nZCwY85Br2iSWGxhDntUluBLWuKARo3MTAUluFy3n_wFzBTN9IeSG1WZiteJF2oQ61dXQKeYSAF73l7PnXxUcke5c72VbXKKI4As9spcPqjIDSojowGmQF_M_EYx0nVb0-r3N8PWdHZHnTqKfS9Erd9oy5UEoTsVGzPGtypRuXeKFTSwTGMbrhkuNJB169L0ALRNv4eJLRwLs-shtPzdUCWPJPFG3H7mFcy4t3IXSs"><text:span text:style-name="T389_22">mental<text:s/>health</text:span></text:a></text:span><text:span text:style-name="T389_23">.<text:s/>In<text:s/>Peru,<text:s/>they<text:s/></text:span><text:span text:style-name="T389_24">featured<text:s/>in</text:span><text:span text:style-name="T389_25"><text:s/>publications<text:s/>in<text:s/>the<text:s/>Guardian<text:s/>and<text:s/>La<text:s/>Presse<text:s/>in<text:s/>addition<text:s/>to<text:s/>local<text:s/>features<text:s/>citing<text:s/>Young<text:s/>Lives<text:s/>data<text:s/>such<text:s/>as<text:s/></text:span><text:span text:style-name="T389_26"><text:a xlink:type="simple" xlink:href="https://elcomercio.pe/opinion/columnistas/la-pandemia-y-los-jovenes-del-milenio-por-pablo-lavado-noticia/?ref=ecr&amp;fbclid=IwAR21e7amFY3fg5RJVPjxqjAqEdVQgkozk4DHMfoE_ID5_x49jznBzt4bww4"><text:span text:style-name="T389_27">El<text:s/>Comercio</text:span></text:a></text:span><text:span text:style-name="T389_28">.</text:span></text:p>
        </text:list-item>
        <text:list-item>
          <text:p text:style-name="P390"><text:span text:style-name="T390_1">In</text:span><text:span text:style-name="T390_2"><text:s/>Oxford</text:span><text:span text:style-name="T390_3">,<text:s/>the<text:s/>YL<text:s/>Director,</text:span><text:span text:style-name="T390_4"><text:s/>Marta<text:s/>Favara<text:s/></text:span><text:span text:style-name="T390_5">took</text:span><text:span text:style-name="T390_6"><text:s/>part<text:s/>in<text:s/>a<text:s/>flagship<text:s/>BBC<text:s/>World<text:s/>Service<text:s/>programme<text:s/></text:span><text:span text:style-name="T390_7"><text:a xlink:type="simple" xlink:href="https://www.bbc.co.uk/sounds/play/w3ct7q8r"><text:span text:style-name="T390_8">'The<text:s/>Covid<text:s/>Generation<text:s/>Revisited’</text:span></text:a></text:span><text:span text:style-name="T390_9"><text:s/>revisiting<text:s/>young<text:s/>adults<text:s/>previously<text:s/>interviewed<text:s/>about<text:s/>the<text:s/>impact<text:s/>of<text:s/>C</text:span><text:span text:style-name="T390_10">ovid-</text:span><text:span text:style-name="T390_11">19<text:s/>in<text:s/>2020<text:s/>as<text:s/>they<text:s/>enter<text:s/>the<text:s/>workplace<text:s/>in<text:s/>2025.<text:s/>Marta<text:s/>discussed<text:s/>the<text:s/>impact<text:s/>of<text:s/>the<text:s/>pandemic<text:s/>on<text:s/>young<text:s/>people’s<text:s/>lives,<text:s/>using<text:s/>evidence<text:s/>from<text:s/>Young<text:s/>Lives<text:s/>R7<text:s/>findings.<text:s/></text:span><text:span text:style-name="T390_12">She<text:s/>also<text:s/>featured<text:s/>in<text:s/>the<text:s/>UK’s<text:s/>Financial<text:s/>Times,<text:s/></text:span><text:span text:style-name="T390_13"><text:a xlink:type="simple" xlink:href="https://www.ft.com/content/ef0107a1-626e-438a-a6dd-cdbda6e4fb32"><text:span text:style-name="T390_14">Conflict<text:s/>and<text:s/>climate<text:s/>shocks<text:s/>fuel<text:s/>food<text:s/>poverty<text:s/>crises</text:span></text:a></text:span><text:span text:style-name="T390_15"><text:s/>(2024)</text:span><text:span text:style-name="T390_16">,<text:s/>exploring<text:s/>the<text:s/>impact<text:s/>of<text:s/>conflict<text:s/>and<text:s/>climate<text:s/>shocks<text:s/>on<text:s/>food<text:s/>poverty.</text:span></text:p>
        </text:list-item>
        <text:list-item>
          <text:p text:style-name="P391"><text:span text:style-name="T391_1">Young<text:s/>Lives<text:s/>has<text:s/>published<text:s/>a<text:s/>series<text:s/>of<text:s/>blogs<text:s/>showcasing<text:s/></text:span><text:span text:style-name="T391_2">their</text:span><text:span text:style-name="T391_3"><text:s/>findings<text:s/>and<text:s/>innovative<text:s/>research<text:s/>methodologies.<text:s/>Some<text:s/>highlighted<text:s/>the<text:s/>relevance<text:s/>of<text:s/>the<text:s/>study’s<text:s/>longitudinal<text:s/>research<text:s/>in<text:s/>determining<text:s/>the<text:s/>outcomes<text:s/>of<text:s/>the<text:s/>SDGs,<text:s/>including<text:s/></text:span><text:span text:style-name="T391_4"><text:a xlink:type="simple" xlink:href="https://www.younglives.org.uk/news/slipping-through-education-net-lets-build-global-commitments-critical-time-support-vulnerable"><text:span text:style-name="T391_5">‘Slipping<text:s/>through<text:s/>the<text:s/>education<text:s/>net:<text:s/>let’s<text:s/>build<text:s/>on<text:s/>global<text:s/>commitments<text:s/>at<text:s/>a<text:s/>critical<text:s/>time<text:s/>to<text:s/>support<text:s/>vulnerable<text:s/>girls<text:s/>and<text:s/>young<text:s/>women<text:s/>to<text:s/>stay<text:s/>in<text:s/>school’</text:span></text:a></text:span><text:span text:style-name="T391_6">.<text:s/>Others<text:s/>focused<text:s/>on<text:s/>Young<text:s/>Lives’<text:s/>findings<text:s/>on<text:s/>the<text:s/>impact<text:s/>of<text:s/></text:span><text:span text:style-name="T391_7">Covid</text:span><text:span text:style-name="T391_8">-19<text:s/>and<text:s/>other<text:s/>shocks<text:s/>and<text:s/>crises,<text:s/>such<text:s/>as<text:s/>climate<text:s/>change<text:s/>and<text:s/>conflict:<text:s/></text:span><text:span text:style-name="T391_9"><text:a xlink:type="simple" xlink:href="https://www.younglives.org.uk/news/caught-crossfire-understanding-impact-conflict-young-peoples-lives-ethiopia"><text:span text:style-name="T391_10">‘Caught<text:s/>in<text:s/>the<text:s/>Crossfire:<text:s/>Understanding<text:s/>the<text:s/>Impact<text:s/>of<text:s/>Conflict<text:s/>on<text:s/>Young<text:s/>People’s<text:s/>Lives<text:s/>in<text:s/>Ethiopia’</text:span></text:a></text:span><text:span text:style-name="T391_11">,<text:s/>and<text:s/></text:span><text:span text:style-name="T391_12"><text:a xlink:type="simple" xlink:href="https://www.younglives.org.uk/news/education-under-threat-climate-change-especially-women-and-girls"><text:span text:style-name="T391_13">‘Education<text:s/>is<text:s/>under<text:s/>threat<text:s/>from<text:s/>climate<text:s/>change<text:s/>-<text:s/>especially<text:s/>for<text:s/>women<text:s/>and<text:s/>girls’.</text:span></text:a></text:span></text:p>
        </text:list-item>
        <text:list-item>
          <text:p text:style-name="P392"><text:span text:style-name="T392_1">The<text:s/>study’s<text:s/>innovative<text:s/>methodologies<text:s/>were<text:s/>covered<text:s/>in<text:s/>blogs<text:s/>such<text:s/>as<text:s/></text:span><text:span text:style-name="T392_2"><text:a xlink:type="simple" xlink:href="https://www.younglives.org.uk/news/impact-covid-19-lockdowns-physical-domestic-violence-evidence-list-randomization-experiment"><text:span text:style-name="T392_3">‘The<text:s/>Impact<text:s/>of<text:s/>Covid-19<text:s/>lockdowns<text:s/>on<text:s/>physical<text:s/>domestic<text:s/>violence’</text:span></text:a></text:span><text:span text:style-name="T392_4">,<text:s/>which<text:s/>discusses<text:s/>the<text:s/>use<text:s/>of<text:s/>list<text:s/>randomisation<text:s/>during<text:s/>the<text:s/>R6<text:s/>phone<text:s/>surveys,<text:s/>to<text:s/>gather<text:s/>anonymous<text:s/>information<text:s/>on<text:s/>sensitive<text:s/>issues<text:s/>in<text:s/>a<text:s/>respectful<text:s/>manner.<text:s/>Similarly,<text:s/></text:span><text:span text:style-name="T392_5"><text:a xlink:type="simple" xlink:href="https://www.younglives.org.uk/news/a-sound-methodology"><text:span text:style-name="T392_6">‘Measuring<text:s/>the<text:s/>Impact<text:s/>of<text:s/>Conflict:<text:s/>A<text:s/>Sound<text:s/>Methodology<text:s/>Prioritising<text:s/>Duty<text:s/>of<text:s/>Care<text:s/>and<text:s/>Enhancing<text:s/>Data<text:s/>Quality’</text:span></text:a></text:span><text:span text:style-name="T392_7"><text:s/>and<text:s/></text:span><text:span text:style-name="T392_8"><text:a xlink:type="simple" xlink:href="https://www.younglives.org.uk/news/challenges-measuring-stress-longitudinal-study-lessons-round-7-young-lives"><text:span text:style-name="T392_9">‘The<text:s/>challenges<text:s/>of<text:s/>measuring<text:s/>stress<text:s/>in<text:s/>a<text:s/>longitudinal<text:s/>study:<text:s/>lessons<text:s/>from<text:s/>Round<text:s/>7<text:s/>of<text:s/>Young<text:s/>Lives’</text:span></text:a></text:span><text:span text:style-name="T392_10"><text:s/>address<text:s/>the<text:s/>challenges<text:s/>of<text:s/>collecting<text:s/>data<text:s/>around<text:s/>personal,<text:s/>often<text:s/>traumatic,<text:s/>experiences<text:s/>and<text:s/>the<text:s/>effects<text:s/>these<text:s/>experiences<text:s/>have<text:s/>on<text:s/>study<text:s/>participants’<text:s/>mental<text:s/>health,<text:s/>particularly<text:s/>their<text:s/>stress<text:s/>levels.<text:s/></text:span></text:p>
        </text:list-item>
        <text:list-item>
          <text:p text:style-name="P393"><text:span text:style-name="T393_1">A<text:s/>series<text:s/>of<text:s/>policy<text:s/>focused<text:s/>blogs<text:s/>included<text:s/></text:span><text:span text:style-name="T393_2"><text:a xlink:type="simple" xlink:href="https://www.younglives.org.uk/supporting-vulnerable-adolescent-girls-continue-their-education-should-be-prioritised"><text:span text:style-name="T393_3">‘Supporting<text:s/>vulnerable<text:s/>adolescent<text:s/>girls<text:s/>to<text:s/>continue<text:s/>their<text:s/>education’</text:span></text:a></text:span><text:span text:style-name="T393_4">,<text:s/>looking<text:s/>at<text:s/>why<text:s/>adolescent<text:s/>girls<text:s/>and<text:s/>young<text:s/>women<text:s/>dropped<text:s/>out<text:s/>of<text:s/>education<text:s/>during<text:s/>the<text:s/>pandemic.<text:s/>This<text:s/>was<text:s/>shared<text:s/>on<text:s/>UNESCO’s<text:s/>Global<text:s/>Education<text:s/>Monitoring<text:s/>Report<text:s/>(2021)<text:s/>as<text:s/>well<text:s/>as<text:s/></text:span><text:span text:style-name="T393_5"><text:a xlink:type="simple" xlink:href="https://www.younglives.org.uk/news/catching-learning-after-lockdown-more-time-school-can-make-difference-only-alongside"><text:span text:style-name="T393_6">’</text:span><text:span text:style-name="T393_7">Catching<text:s/>up<text:s/>on<text:s/>Learning<text:s/>after<text:s/>Lockdown’</text:span></text:a></text:span><text:span text:style-name="T393_8">,<text:s/>with<text:s/>a<text:s/>foreword<text:s/>by<text:s/>Helen<text:s/>Grant,<text:s/>UK<text:s/>Prime<text:s/>Minister’s<text:s/>Special<text:s/>Envoy<text:s/>for<text:s/>Girls’<text:s/>Education<text:s/>(2021).</text:span></text:p>
        </text:list-item>
      </text:list>
      <text:p text:style-name="P394"/>
      <text:p text:style-name="P395"><text:span text:style-name="T395_1">Output<text:s/>Indicator<text:s/>3.2</text:span><text:span text:style-name="T395_2"><text:s/>focuses<text:s/>on<text:s/>YL<text:s/>social<text:s/>media<text:s/>following</text:span><text:span text:style-name="T395_3">.</text:span><text:span text:style-name="T395_4"><text:s/>The<text:s/>milestone<text:s/>was<text:s/>exceeded<text:s/>with<text:s/>a<text:s/>current<text:s/>total<text:s/>of<text:s/>4</text:span><text:span text:style-name="T395_5">7,420</text:span><text:span text:style-name="T395_6"><text:s/>followers<text:s/>across<text:s/>X,<text:s/>Facebook<text:s/>and<text:s/>LinkedIn.</text:span><text:span text:style-name="T395_7"><text:s/></text:span><text:span text:style-name="T395_8">Young<text:s/>Lives<text:s/>social<text:s/>media<text:s/>followers<text:s/>have<text:s/>increased<text:s/>substantially<text:s/>over<text:s/>the<text:s/>YLAW<text:s/>project<text:s/>period.<text:s/>The<text:s/>Young<text:s/>Lives<text:s/>LinkedIn<text:s/>accounts<text:s/>have<text:s/>shown<text:s/>the<text:s/>highest<text:s/>growth.<text:s/>In<text:s/>particular,<text:s/></text:span><text:span text:style-name="T395_9">YL</text:span><text:span text:style-name="T395_10"><text:s/>ha</text:span><text:span text:style-name="T395_11">s</text:span><text:span text:style-name="T395_12"><text:s/>seen<text:s/>a<text:s/>substantial<text:s/>increase<text:s/>in<text:s/>followers<text:s/>on<text:s/></text:span><text:span text:style-name="T395_13">the</text:span><text:span text:style-name="T395_14"><text:s/>Ethiopia<text:s/>LinkedIn<text:s/>platform,<text:s/>driven<text:s/>by<text:s/>a<text:s/>closely<text:s/>integrated<text:s/>engagement,<text:s/>dissemination,<text:s/>and<text:s/>communications<text:s/>plan</text:span><text:span text:style-name="T395_15"><text:s/>which<text:s/>is<text:s/>being<text:s/>replicated<text:s/>in<text:s/>other<text:s/>YL<text:s/>countries</text:span><text:span text:style-name="T395_16">.<text:s/>The<text:s/>Young<text:s/>Lives<text:s/>X<text:s/>(Twitter)<text:s/>account<text:s/>has<text:s/>shown<text:s/>a<text:s/>decline<text:s/>in<text:s/>engagement<text:s/>over<text:s/>the<text:s/>last<text:s/>two<text:s/>years<text:s/>as<text:s/>individuals<text:s/>move<text:s/>away<text:s/>from<text:s/>the<text:s/>platform<text:s/>in<text:s/>favour<text:s/>of<text:s/>less<text:s/>politicised<text:s/>platforms<text:s/>such<text:s/>as<text:s/>Bluesky.<text:s/>Facebook<text:s/>followers<text:s/>continue<text:s/>to<text:s/>slowly<text:s/></text:span><text:span text:style-name="T395_17">increase,</text:span><text:span text:style-name="T395_18"><text:s/>and<text:s/>YL</text:span><text:span text:style-name="T395_19"><text:s/>launched<text:s/>an<text:s/>Instagram<text:s/>account<text:s/>in<text:s/>2025<text:s/>which<text:s/>has<text:s/>grown<text:s/>steadily</text:span><text:span text:style-name="T395_20">.</text:span></text:p>
      <text:p text:style-name="P396"/>
      <text:p text:style-name="P397"><text:span text:style-name="T397_1">Output<text:s/></text:span><text:span text:style-name="T397_2">Indicator<text:s/>3.3</text:span><text:span text:style-name="T397_3"><text:s/>measures<text:s/>the<text:s/>number<text:s/>of<text:s/>known<text:s/>users<text:s/>of<text:s/>YL<text:s/></text:span><text:span text:style-name="T397_4">outputs</text:span><text:span text:style-name="T397_5"><text:s/></text:span><text:span text:style-name="T397_6">and<text:s/>was<text:s/>exceeded<text:s/>with</text:span><text:span text:style-name="T397_7"><text:s/>a<text:s/>cumulative<text:s/>total<text:s/>of<text:s/></text:span><text:span text:style-name="T397_8">over<text:s/>60,000</text:span><text:span text:style-name="T397_9"><text:s/>downloads</text:span><text:span text:style-name="T397_10">,<text:s/>exceeding<text:s/>the<text:s/>target<text:s/>by<text:s/>more<text:s/>than<text:s/>2,500.</text:span></text:p>
      <text:p text:style-name="P398"/>
      <text:p text:style-name="P399"><text:span text:style-name="T399_1">Output</text:span><text:span text:style-name="T399_2"><text:s/></text:span><text:span text:style-name="T399_3">Indicator<text:s/>3.4</text:span><text:span text:style-name="T399_4"><text:s/>considers<text:s/>the<text:s/>number<text:s/>of<text:s/>stakeholder<text:s/>engagements<text:s/>to<text:s/>present<text:s/>and<text:s/>discuss<text:s/>Young<text:s/>Lives<text:s/>evidence<text:s/>and<text:s/>also<text:s/>exceeded<text:s/>the<text:s/>target<text:s/>with<text:s/></text:span><text:span text:style-name="T399_5">516</text:span><text:span text:style-name="T399_6"><text:s/>cumulative<text:s/>events<text:s/>at<text:s/>both<text:s/>international<text:s/>and<text:s/>country<text:s/>level</text:span><text:span text:style-name="T399_7">s</text:span><text:span text:style-name="T399_8">.<text:s/>Highlights<text:s/>include:</text:span></text:p>
      <text:p text:style-name="P400"/>
      <text:list text:style-name="LS28" xml:id="list17">
        <text:list-item>
          <text:p text:style-name="P401"><text:span text:style-name="T401_1">Young<text:s/>Lives<text:s/>findings<text:s/>showcased<text:s/>at<text:s/>CSW-68:<text:s/>In<text:s/>2024,<text:s/>Young<text:s/>Lives<text:s/>collaborated<text:s/>with<text:s/>UNICEF<text:s/>and<text:s/>FCDO<text:s/>to<text:s/>showcase<text:s/>YLAW<text:s/>evidence<text:s/>about<text:s/>the<text:s/>challenges<text:s/>women<text:s/>and<text:s/>girls<text:s/>face<text:s/>as<text:s/>they<text:s/>grow<text:s/>up<text:s/>amid<text:s/>increasing<text:s/>global<text:s/>crises<text:s/>and<text:s/>what<text:s/>can<text:s/>be<text:s/>done<text:s/>to<text:s/>improve<text:s/>their<text:s/>lives<text:s/>–<text:s/>focusing<text:s/>on<text:s/>the<text:s/>importance<text:s/>of<text:s/>gender-responsive<text:s/>social<text:s/>protection.<text:s/></text:span><text:span text:style-name="T401_2">YL<text:s/></text:span><text:span text:style-name="T401_3">findings<text:s/>were<text:s/>presented<text:s/>at<text:s/>a<text:s/>photo<text:s/>exhibition<text:s/>at<text:s/>CSW-68<text:s/>as<text:s/>part<text:s/>of<text:s/>UNCEF’s<text:s/>flagship<text:s/>“We<text:s/>Deserve<text:s/>Better”<text:s/>campaign.</text:span></text:p>
        </text:list-item>
        <text:list-item>
          <text:p text:style-name="P402"><text:span text:style-name="T402_1">Young<text:s/>Lives<text:s/>at<text:s/>Wilton<text:s/>Park<text:s/>event<text:s/>on<text:s/>‘Building<text:s/>Women’s<text:s/>Economic<text:s/>Empowerment<text:s/>in<text:s/>Climate<text:s/>Transitions’<text:s/>(2024):<text:s/>Presenting<text:s/>Young<text:s/>Lives’<text:s/>evidence<text:s/>on<text:s/>the<text:s/>impact<text:s/>of<text:s/>climate<text:s/>shocks<text:s/>on<text:s/>skills<text:s/>development,<text:s/>and<text:s/>the<text:s/>broader<text:s/>challenges<text:s/>faced<text:s/>by<text:s/>girls<text:s/>and<text:s/>women<text:s/>to<text:s/>access<text:s/>decent<text:s/>jobs<text:s/>in<text:s/>the<text:s/>face<text:s/>of<text:s/>persistent<text:s/>gender<text:s/>discrimination<text:s/>–<text:s/>including<text:s/>a<text:s/>briefing<text:s/>with<text:s/>Rt<text:s/>Hon<text:s/>Justine<text:s/>Greening</text:span><text:span text:style-name="T402_2">.</text:span></text:p>
        </text:list-item>
        <text:list-item>
          <text:p text:style-name="P403"><text:span text:style-name="T403_1">Young<text:s/>Lives<text:s/>Symposium<text:s/>at<text:s/>UKFIET<text:s/>(2023):<text:s/>Presenting<text:s/>policy<text:s/>relevant<text:s/>research<text:s/>on<text:s/>children’s<text:s/>skills<text:s/>development<text:s/>and<text:s/>life-long<text:s/>learning.<text:s/></text:span><text:span text:style-name="T403_2">The</text:span><text:span text:style-name="T403_3"><text:s/>international<text:s/>panel<text:s/>considered<text:s/>how<text:s/>skills<text:s/>development<text:s/>is<text:s/>impacted<text:s/>by<text:s/>global<text:s/>crises<text:s/>and<text:s/>gender<text:s/>inequality<text:s/>and<text:s/>how<text:s/>social<text:s/>protection<text:s/>programmes<text:s/>support<text:s/>foundational<text:s/>skills.</text:span></text:p>
        </text:list-item>
        <text:list-item>
          <text:p text:style-name="P404"><text:span text:style-name="T404_1">Young<text:s/>Lives<text:s/>at<text:s/>CSAE:<text:s/>In<text:s/>2024,<text:s/>the<text:s/>Young<text:s/>Lives<text:s/>research<text:s/>team<text:s/>presented<text:s/>five<text:s/>papers<text:s/>at<text:s/>the<text:s/>Centre<text:s/>for<text:s/>the<text:s/>Study<text:s/>of<text:s/>African<text:s/>Economies<text:s/>Conference<text:s/>(CSAE)<text:s/>covering<text:s/>a<text:s/>range<text:s/>of<text:s/>findings,<text:s/>including<text:s/>the<text:s/>effect<text:s/>of<text:s/>conflict<text:s/>on<text:s/>education<text:s/>and<text:s/>employment<text:s/>outcomes<text:s/>of<text:s/>youth<text:s/>in<text:s/>Ethiopia,<text:s/>and<text:s/>whether<text:s/>human<text:s/>capital<text:s/>influences<text:s/>the<text:s/>gender<text:s/>gap<text:s/>in<text:s/>earnings</text:span></text:p>
        </text:list-item>
        <text:list-item>
          <text:p text:style-name="P405"><text:span text:style-name="T405_1">Young<text:s/>Lives</text:span><text:span text:style-name="T405_2"><text:s/>at<text:s/>the<text:s/>Global<text:s/>Symposium<text:s/>on<text:s/>Social<text:s/>Protection</text:span><text:span text:style-name="T405_3"><text:s/>co-hosted<text:s/>by<text:s/>UNICEF,<text:s/>DFAT<text:s/>and<text:s/>FCDO<text:s/>in<text:s/>Bangkok<text:s/>(2026):<text:s/>YL<text:s/>co-led<text:s/>a<text:s/>Skills<text:s/>Lab<text:s/>on<text:s/>Climate<text:s/>Change,<text:s/>alongside<text:s/>Government<text:s/>of<text:s/>Ethiopia<text:s/>and<text:s/>Partnerships<text:s/>for<text:s/>Social<text:s/>Protection,<text:s/>presenting<text:s/>unique<text:s/>longitudinal<text:s/>evidence<text:s/>on<text:s/>the<text:s/>power<text:s/>of<text:s/>social<text:s/>protection<text:s/>to<text:s/>mitigate<text:s/>the<text:s/>effects<text:s/>of<text:s/>early<text:s/>exposure<text:s/>to<text:s/>climate<text:s/>shocks,<text:s/>with<text:s/>a<text:s/>particular<text:s/>focus<text:s/>on<text:s/>the<text:s/>need<text:s/>to<text:s/>target<text:s/>vulnerable<text:s/>adolescent<text:s/>girls<text:s/>and<text:s/>young<text:s/>women.</text:span></text:p>
        </text:list-item>
        <text:list-item>
          <text:p text:style-name="P406"><text:span text:style-name="T406_1">Y</text:span><text:span text:style-name="T406_2">LAW<text:s/>presented<text:s/></text:span><text:span text:style-name="T406_3">evidence<text:s/>on<text:s/>the<text:s/>long-term<text:s/>impacts<text:s/>of<text:s/>climate<text:s/>shocks<text:s/>on<text:s/>children’s<text:s/>nutrition,<text:s/>physical<text:s/>growth,<text:s/>cognitive<text:s/>development,<text:s/>and<text:s/>education<text:s/>at<text:s/>COP26<text:s/>and<text:s/>engagement<text:s/>with<text:s/>FCDO’s<text:s/>Gender<text:s/>Day<text:s/>event<text:s/>and<text:s/>its<text:s/>Position<text:s/>Paper<text:s/>on<text:s/>Education,<text:s/>Climate<text:s/>and<text:s/>the<text:s/>Environment,<text:s/>as<text:s/>well<text:s/>as<text:s/>citation<text:s/>in<text:s/>the<text:s/>World<text:s/>Bank’s<text:s/>Climate<text:s/>Change<text:s/>and<text:s/>Education<text:s/>report<text:s/>(2024).<text:s/>It<text:s/>has<text:s/>also<text:s/>directly<text:s/>contributed<text:s/>to<text:s/>UNFCCC<text:s/>processes<text:s/>through<text:s/>participation<text:s/>in<text:s/>COP29,<text:s/>the<text:s/>Bonn<text:s/>Climate<text:s/>Change<text:s/>Conference<text:s/>(2025),<text:s/>and<text:s/>COP30-related<text:s/>engagement,<text:s/>in<text:s/>collaboration<text:s/>with<text:s/>UNICEF,<text:s/>Save<text:s/>the<text:s/>Children,<text:s/>FCDO,<text:s/>and<text:s/>the<text:s/>UK<text:s/>delegation.<text:s/>Young<text:s/>Lives<text:s/>has<text:s/>submitted<text:s/>formal<text:s/>inputs<text:s/>on<text:s/>the<text:s/>Global<text:s/>Goal<text:s/>on<text:s/>Adaptation<text:s/>and<text:s/>Gender<text:s/>and<text:s/>Climate,<text:s/>marking<text:s/>the<text:s/>first<text:s/>formal<text:s/>UNFCCC<text:s/>submission<text:s/>from<text:s/>the<text:s/>University<text:s/>of<text:s/>Oxford.</text:span></text:p>
        </text:list-item>
      </text:list>
      <text:p text:style-name="P407"/>
      <text:p text:style-name="P408"><text:span text:style-name="T408_1">Lessons<text:s/>learned<text:s/>through<text:s/>this<text:s/>output,<text:s/>and<text:s/>recommendations<text:s/>for<text:s/>future<text:s/>programming</text:span></text:p>
      <text:p text:style-name="P409"/>
      <text:p text:style-name="P410"><text:span text:style-name="T410_1">Previous<text:s/>Annual<text:s/>Reviews<text:s/>made<text:s/>recommendations<text:s/>focused<text:s/>on</text:span><text:span text:style-name="T410_2"><text:s/>using<text:s/>international<text:s/>fora<text:s/>to<text:s/>disseminate<text:s/>the<text:s/></text:span><text:span text:style-name="T410_3">YLAW<text:s/>evidence<text:s/>and<text:s/>to<text:s/>effectively<text:s/>document<text:s/></text:span><text:span text:style-name="T410_4">policy<text:s/>uptake.</text:span><text:span text:style-name="T410_5"><text:s/>The<text:s/>YL<text:s/>team<text:s/>were<text:s/>able<text:s/>to<text:s/>act<text:s/>on<text:s/>this<text:s/>throughout<text:s/>the<text:s/>programme<text:s/>and<text:s/>be<text:s/>opportunistic<text:s/></text:span><text:span text:style-name="T410_6">to<text:s/></text:span><text:span text:style-name="T410_7">raise<text:s/>the<text:s/>profile<text:s/>of<text:s/>the<text:s/>evidence<text:s/>and<text:s/>feed<text:s/>into<text:s/>policy<text:s/>making<text:s/>decisions.<text:s/></text:span><text:span text:style-name="T410_8">Part<text:s/>of<text:s/>this<text:s/>success<text:s/>relied<text:s/>on<text:s/>an<text:s/>FCDO<text:s/>champion<text:s/>to<text:s/>make<text:s/>the<text:s/>links<text:s/>and<text:s/>identify<text:s/>the<text:s/>opportunities.</text:span><text:span text:style-name="T410_9"><text:s/>This<text:s/>is<text:s/>something<text:s/>other<text:s/>programme</text:span><text:span text:style-name="T410_10">s</text:span><text:span text:style-name="T410_11"><text:s/>should<text:s/>seek<text:s/>to<text:s/>replicate.</text:span></text:p>
      <text:p text:style-name="P411"/>
      <text:p text:style-name="P412"><text:span text:style-name="T412_1">The<text:s/>last<text:s/>year<text:s/>of<text:s/>the<text:s/>programme<text:s/>has<text:s/>seen<text:s/>a<text:s/>shift<text:s/>in<text:s/>delivery<text:s/>to<text:s/>focus<text:s/>on<text:s/></text:span><text:span text:style-name="T412_2">research<text:s/></text:span><text:span text:style-name="T412_3">dissemination<text:s/>and<text:s/></text:span><text:span text:style-name="T412_4">policy<text:s/>influencing<text:s/></text:span><text:span text:style-name="T412_5">and<text:s/>other<text:s/>opportunities<text:s/>have<text:s/>allowed<text:s/>the<text:s/>programme<text:s/>to<text:s/>share<text:s/>key<text:s/>lessons<text:s/>internall</text:span><text:span text:style-name="T412_6">y</text:span><text:span text:style-name="T412_7"><text:s/>and<text:s/>externally.<text:s/>FCDO<text:s/>and<text:s/>YL<text:s/>are<text:s/></text:span><text:span text:style-name="T412_8">continuing<text:s/></text:span><text:span text:style-name="T412_9">to<text:s/>explore<text:s/>how<text:s/>best<text:s/>to<text:s/>share<text:s/>key<text:s/>lessons<text:s/>and<text:s/>messages<text:s/>through<text:s/>network<text:s/>events,<text:s/>seminars<text:s/>and<text:s/>impact<text:s/>stories.</text:span></text:p>
      <text:p text:style-name="P413"/>
      <table:table table:style-name="Table8"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row table:style-name="Row47">
          <table:table-cell table:style-name="Cell153">
            <text:p text:style-name="P414"><text:span text:style-name="T414_1">Output<text:s/></text:span><text:span text:style-name="T414_2">4</text:span><text:span text:style-name="T414_3">:</text:span></text:p>
          </table:table-cell>
          <table:table-cell table:style-name="Cell154" table:number-columns-spanned="6">
            <text:p text:style-name="P415"><text:span text:style-name="T415_1">Production<text:s/>of<text:s/>learning<text:s/>tools<text:s/>and<text:s/>resources<text:s/>based<text:s/>on<text:s/>innovative<text:s/>and<text:s/>best<text:s/>practice<text:s/>research<text:s/>methods.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155" table:number-columns-spanned="3">
            <text:p text:style-name="P416"><text:span text:style-name="T416_1">Output<text:s/>Score<text:s/></text:span></text:p>
          </table:table-cell>
          <table:covered-table-cell/>
          <table:covered-table-cell/>
          <table:table-cell table:style-name="Cell156" table:number-columns-spanned="4">
            <text:p text:style-name="P417"><text:span text:style-name="T417_1">A</text:span><text:span text:style-name="T417_2">+</text:span></text:p>
          </table:table-cell>
          <table:covered-table-cell/>
          <table:covered-table-cell/>
          <table:covered-table-cell/>
        </table:table-row>
        <table:table-row table:style-name="Row49">
          <table:table-cell table:style-name="Cell157" table:number-columns-spanned="3">
            <text:p text:style-name="P418"><text:span text:style-name="T418_1">Impact<text:s/>weighting<text:s/>(%)</text:span></text:p>
          </table:table-cell>
          <table:covered-table-cell/>
          <table:covered-table-cell/>
          <table:table-cell table:style-name="Cell158">
            <text:p text:style-name="P419"><text:span text:style-name="T419_1">5</text:span></text:p>
          </table:table-cell>
          <table:table-cell table:style-name="Cell159" table:number-columns-spanned="2">
            <text:p text:style-name="P420"><text:span text:style-name="T420_1">Impact<text:s/>weighting<text:s/>revised<text:s/>since<text:s/>last<text:s/>AR?</text:span></text:p>
          </table:table-cell>
          <table:covered-table-cell/>
          <table:table-cell table:style-name="Cell160">
            <text:p text:style-name="P421"><text:span text:style-name="T421_1">No</text:span></text:p>
          </table:table-cell>
        </table:table-row>
        <table:table-row table:style-name="Row50">
          <table:table-cell table:style-name="Cell161" table:number-columns-spanned="7">
            <text:p text:style-name="P42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1">
          <table:table-cell table:style-name="Cell162" table:number-columns-spanned="2">
            <text:p text:style-name="P423"><text:span text:style-name="T423_1">Output<text:s/>Indicator<text:s/></text:span></text:p>
          </table:table-cell>
          <table:covered-table-cell/>
          <table:table-cell table:style-name="Cell163" table:number-columns-spanned="3">
            <text:p text:style-name="P424"><text:span text:style-name="T424_1">Starting<text:s/>Target</text:span></text:p>
          </table:table-cell>
          <table:covered-table-cell/>
          <table:covered-table-cell/>
          <table:table-cell table:style-name="Cell164">
            <text:p text:style-name="P425"><text:span text:style-name="T425_1">Final<text:s/>Logframe<text:s/>Target</text:span></text:p>
          </table:table-cell>
          <table:table-cell table:style-name="Cell165">
            <text:p text:style-name="P426"><text:span text:style-name="T426_1">Final<text:s/>Result<text:s/>Achieved</text:span></text:p>
          </table:table-cell>
        </table:table-row>
        <table:table-row table:style-name="Row52">
          <table:table-cell table:style-name="Cell166" table:number-columns-spanned="2">
            <text:p text:style-name="P427"><text:span text:style-name="T427_1">4.1<text:s/>Number<text:s/>of<text:s/>methodological<text:s/>tools<text:s/>and<text:s/>technical<text:s/>notes<text:s/>published<text:s/>on<text:s/>YL<text:s/>websites.</text:span></text:p>
          </table:table-cell>
          <table:covered-table-cell/>
          <table:table-cell table:style-name="Cell167" table:number-columns-spanned="3">
            <text:p text:style-name="P428"><text:span text:style-name="T428_1">Previously<text:s/>Output<text:s/>5.1<text:s/>under<text:s/>the<text:s/>September<text:s/>2020<text:s/>logframe</text:span><text:span text:style-name="T428_2"><text:s/>as:<text:s/>“</text:span><text:span text:style-name="T428_3">Number<text:s/>of<text:s/>learning<text:s/>tools<text:s/>and<text:s/>resources<text:s/>based<text:s/>on<text:s/>best<text:s/>practice<text:s/>research<text:s/>methods<text:s/>and<text:s/>ethical<text:s/>procedures</text:span><text:span text:style-name="T428_4">”</text:span></text:p>
            <text:p text:style-name="P429"/>
            <text:p text:style-name="P430"><text:span text:style-name="T430_1">Target:<text:s/>8<text:s/>examples,<text:s/>country<text:s/>level<text:s/>and<text:s/>internationally</text:span></text:p>
          </table:table-cell>
          <table:covered-table-cell/>
          <table:covered-table-cell/>
          <table:table-cell table:style-name="Cell168">
            <text:p text:style-name="P431"><text:span text:style-name="T431_1">17<text:s/>cumulative<text:s/>examples</text:span></text:p>
          </table:table-cell>
          <table:table-cell table:style-name="Cell169">
            <text:p text:style-name="P432"><text:span text:style-name="T432_1">Exceeded</text:span><text:span text:style-name="T432_2">:</text:span></text:p>
            <text:p text:style-name="P433"/>
            <text:p text:style-name="P434"><text:span text:style-name="T434_1">22<text:s/>methodological<text:s/>tools<text:s/>and<text:s/>technical<text:s/>notes<text:s/>have<text:s/>been<text:s/>published,<text:s/>all<text:s/>of<text:s/>which<text:s/>are<text:s/>publicly<text:s/>available<text:s/>on<text:s/>the<text:s/>Young<text:s/>Lives<text:s/>web<text:s/>site.</text:span></text:p>
          </table:table-cell>
        </table:table-row>
      </table:table>
      <text:p text:style-name="P435"/>
      <text:p text:style-name="P436"><text:span text:style-name="T436_1">Briefly<text:s/>describe<text:s/>the<text:s/>output’s<text:s/>activities<text:s/>and<text:s/>achievements<text:s/>during<text:s/>its<text:s/></text:span><text:span text:style-name="T436_2">lifetime<text:s/>and</text:span><text:span text:style-name="T436_3"><text:s/>provide<text:s/>supporting<text:s/>narrative<text:s/>for<text:s/>the<text:s/>score.<text:s/></text:span></text:p>
      <text:p text:style-name="P437"/>
      <text:p text:style-name="P438"><text:span text:style-name="T438_1">This<text:s/>output<text:s/>focuses<text:s/>on<text:s/>the<text:s/>production<text:s/>and<text:s/>publication<text:s/>of<text:s/>methodological<text:s/>tools<text:s/>and<text:s/>technical<text:s/>notes.<text:s/></text:span><text:span text:style-name="T438_2">Output<text:s/>Indicator<text:s/>4.1<text:s/></text:span><text:span text:style-name="T438_3">had<text:s/>a<text:s/>target<text:s/>of<text:s/>17<text:s/>cumulative<text:s/>examples,<text:s/>which<text:s/>was<text:s/></text:span><text:span text:style-name="T438_4">exceeded<text:s/>by<text:s/>5<text:s/>with<text:s/>a<text:s/>total<text:s/>of<text:s/></text:span><text:span text:style-name="T438_5">22<text:s/></text:span><text:span text:style-name="T438_6">published</text:span><text:span text:style-name="T438_7"><text:s/>and<text:s/>publicly<text:s/>available<text:s/>on<text:s/>the<text:s/>Young<text:s/>Lives<text:s/>web<text:s/>site</text:span><text:span text:style-name="T438_8"><text:s/>scoring<text:s/>an<text:s/>A+</text:span><text:span text:style-name="T438_9">.</text:span><text:span text:style-name="T438_10"><text:s/></text:span><text:span text:style-name="T438_11">Examples<text:s/></text:span></text:p>
      <text:p text:style-name="P439"/>
      <text:p text:style-name="P440"><text:span text:style-name="T440_1">The<text:s/>Young<text:s/>Lives<text:s/>datasets<text:s/>are<text:s/>globally<text:s/>recognised<text:s/>for<text:s/>their<text:s/>high<text:s/>quality<text:s/>and<text:s/>ease<text:s/>of<text:s/>use.<text:s/>Young<text:s/>Lives<text:s/>has<text:s/>invested<text:s/>significantly<text:s/>in<text:s/>making<text:s/>survey<text:s/>data<text:s/>accessible.<text:s/>As<text:s/>part<text:s/>of<text:s/>this<text:s/>initiative,<text:s/>the<text:s/>team<text:s/>has<text:s/>created<text:s/>a<text:s/>comprehensive<text:s/>suite<text:s/>of<text:s/>learning<text:s/>tools<text:s/>and<text:s/>technical<text:s/>notes.<text:s/>Between<text:s/>2020<text:s/>and<text:s/>2026<text:s/>Young<text:s/>Lives<text:s/>published<text:s/>22<text:s/>methodological<text:s/>tools<text:s/>including<text:s/>12<text:s/>technical<text:s/>notes<text:s/>and<text:s/>10<text:s/>learning<text:s/>tool</text:span><text:span text:style-name="T440_2">s.<text:s/>Highlights<text:s/>include</text:span><text:span text:style-name="T440_3"><text:s/>attrition<text:s/>and<text:s/>fieldwork<text:s/>reports</text:span><text:span text:style-name="T440_4">,<text:s/>data<text:s/>matching<text:s/>reports</text:span><text:span text:style-name="T440_5"><text:s/>and<text:s/>t</text:span><text:span text:style-name="T440_6">echnical<text:s/>notes<text:s/>on<text:s/>longitudinal<text:s/></text:span><text:span text:style-name="T440_7">studies.</text:span><text:span text:style-name="T440_8"><text:s/>The<text:s/>top<text:s/>three</text:span><text:span text:style-name="T440_9"><text:s/>tools<text:s/>that<text:s/>have<text:s/>had<text:s/>the<text:s/>most<text:s/>impact</text:span><text:span text:style-name="T440_10"><text:s/>are:</text:span></text:p>
      <text:p text:style-name="P441"/>
      <text:list text:style-name="LS39" xml:id="list23">
        <text:list-item>
          <text:p text:style-name="P442"><text:span text:style-name="T442_1"><text:a xlink:type="simple" xlink:href="https://eur03.safelinks.protection.outlook.com/?url=https%3A%2F%2Fwww.sciencedirect.com%2Fscience%2Farticle%2Fpii%2FS2352827321000677&amp;data=05%7C02%7Ckate.cooper%40fcdo.gov.uk%7Ced828f09a46d4ec2bfc608dec24d6591%7Cd3a2d0d37cc84f52bbf985bd43d94279%7C0%7C0%7C639161835163488706%7CUnknown%7CTWFpbGZsb3d8eyJFbXB0eU1hcGkiOnRydWUsIlYiOiIwLjAuMDAwMCIsIlAiOiJXaW4zMiIsIkFOIjoiTWFpbCIsIldUIjoyfQ%3D%3D%7C0%7C%7C%7C&amp;sdata=k%2FwNgeIFiFNcdJ6fTts3aWaPhPhrLda1%2B%2BIMtOhVyYw%3D&amp;reserved=0"><text:span text:style-name="T442_2">List<text:s/>experiment:<text:s/>used<text:s/>in<text:s/>one<text:s/>of<text:s/>the<text:s/>Round<text:s/>6<text:s/>Calls<text:s/>to<text:s/>elicit<text:s/>information<text:s/>about<text:s/>the<text:s/>increase<text:s/>of<text:s/>violence<text:s/>during<text:s/>the<text:s/>pandemic/lockdown.</text:span></text:a></text:span></text:p>
        </text:list-item>
        <text:list-item>
          <text:p text:style-name="P443"><text:span text:style-name="T443_1"><text:a xlink:type="simple" xlink:href="https://eur03.safelinks.protection.outlook.com/?url=https%3A%2F%2Fwww.younglives.org.uk%2Fsites%2Fdefault%2Ffiles%2F2025-10%2FYL-TN61-ACASI_TN_FINAL.pdf&amp;data=05%7C02%7Ckate.cooper%40fcdo.gov.uk%7Ced828f09a46d4ec2bfc608dec24d6591%7Cd3a2d0d37cc84f52bbf985bd43d94279%7C0%7C0%7C639161835163516821%7CUnknown%7CTWFpbGZsb3d8eyJFbXB0eU1hcGkiOnRydWUsIlYiOiIwLjAuMDAwMCIsIlAiOiJXaW4zMiIsIkFOIjoiTWFpbCIsIldUIjoyfQ%3D%3D%7C0%7C%7C%7C&amp;sdata=%2Fjri6VFYdQLdtKOG9ja1TX7BsAwgkEJQzhYZiA6Lk58%3D&amp;reserved=0"><text:span text:style-name="T443_2">ACASI<text:s/>used<text:s/>to<text:s/>collect<text:s/>information<text:s/>about<text:s/>sensitive<text:s/>topics<text:s/>in<text:s/>Round<text:s/>7</text:span></text:a></text:span><text:span text:style-name="T443_3">.</text:span></text:p>
        </text:list-item>
        <text:list-item>
          <text:p text:style-name="P444"><text:span text:style-name="T444_1"><text:a xlink:type="simple" xlink:href="https://eur03.safelinks.protection.outlook.com/?url=https%3A%2F%2Fwww.younglives.org.uk%2Fsites%2Fdefault%2Ffiles%2F2025-09%2FYL-TN60-Cortisol_FINAL_0.pdf&amp;data=05%7C02%7Ckate.cooper%40fcdo.gov.uk%7Ced828f09a46d4ec2bfc608dec24d6591%7Cd3a2d0d37cc84f52bbf985bd43d94279%7C0%7C0%7C639161835163557917%7CUnknown%7CTWFpbGZsb3d8eyJFbXB0eU1hcGkiOnRydWUsIlYiOiIwLjAuMDAwMCIsIlAiOiJXaW4zMiIsIkFOIjoiTWFpbCIsIldUIjoyfQ%3D%3D%7C0%7C%7C%7C&amp;sdata=mZMZBwRGY9uqg0izjStitWbjWsgVk%2Bk9RFddNL8Bt5Q%3D&amp;reserved=0"><text:span text:style-name="T444_2">Cortisol<text:s/>study-hair<text:s/>sample<text:s/>collection</text:span></text:a></text:span><text:span text:style-name="T444_3"><text:s/>and</text:span><text:span text:style-name="T444_4"><text:s/></text:span><text:span text:style-name="T444_5"><text:a xlink:type="simple" xlink:href="https://eur03.safelinks.protection.outlook.com/?url=https%3A%2F%2Fwww.younglives.org.uk%2Fsites%2Fdefault%2Ffiles%2F2025-09%2FYL-TN60-Cortisol_FINAL_0.pdf&amp;data=05%7C02%7Ckate.cooper%40fcdo.gov.uk%7Ced828f09a46d4ec2bfc608dec24d6591%7Cd3a2d0d37cc84f52bbf985bd43d94279%7C0%7C0%7C639161835163557917%7CUnknown%7CTWFpbGZsb3d8eyJFbXB0eU1hcGkiOnRydWUsIlYiOiIwLjAuMDAwMCIsIlAiOiJXaW4zMiIsIkFOIjoiTWFpbCIsIldUIjoyfQ%3D%3D%7C0%7C%7C%7C&amp;sdata=mZMZBwRGY9uqg0izjStitWbjWsgVk%2Bk9RFddNL8Bt5Q%3D&amp;reserved=0"><text:span text:style-name="T444_6">Rainfall<text:s/>and<text:s/>temperature<text:s/>data<text:s/>matching</text:span></text:a></text:span><text:span text:style-name="T444_7">.</text:span></text:p>
        </text:list-item>
      </text:list>
      <text:p text:style-name="P445"/>
      <text:p text:style-name="P446"><text:span text:style-name="T446_1">A<text:s/>full<text:s/>list<text:s/>of<text:s/>these<text:s/>can<text:s/>be<text:s/>found<text:s/>in<text:s/>Annex<text:s/></text:span><text:span text:style-name="T446_2">A</text:span><text:span text:style-name="T446_3">.</text:span></text:p>
      <text:p text:style-name="P447"/>
      <text:p text:style-name="P448"><text:span text:style-name="T448_1">L</text:span><text:span text:style-name="T448_2">essons<text:s/>learned</text:span><text:span text:style-name="T448_3"><text:s/>through<text:s/>this<text:s/>output,<text:s/></text:span><text:span text:style-name="T448_4">and<text:s/>recommendations</text:span><text:span text:style-name="T448_5"><text:s/>for</text:span><text:span text:style-name="T448_6"><text:s/></text:span><text:span text:style-name="T448_7">future<text:s/>programming</text:span></text:p>
      <text:p text:style-name="P449"/>
      <text:p text:style-name="P450"><text:span text:style-name="T450_1">Previous<text:s/>Annual<text:s/>Reviews<text:s/>made<text:s/>recommendations<text:s/></text:span><text:span text:style-name="T450_2">focused<text:s/>on<text:s/>capturing<text:s/>and<text:s/>sharing<text:s/>learning<text:s/>from<text:s/>Young<text:s/>Lives’<text:s/>experience<text:s/>with<text:s/>longitudinal<text:s/>research<text:s/>methods</text:span><text:span text:style-name="T450_3">.<text:s/>Throughout<text:s/>the<text:s/>lifetime<text:s/>of<text:s/>the<text:s/>programme<text:s/>the<text:s/>team</text:span><text:span text:style-name="T450_4"><text:s/>constantly</text:span><text:span text:style-name="T450_5"><text:s/>adapted</text:span><text:span text:style-name="T450_6"><text:s/>and<text:s/>developed</text:span><text:span text:style-name="T450_7"><text:s/></text:span><text:span text:style-name="T450_8">innovative<text:s/></text:span><text:span text:style-name="T450_9">methodological<text:s/>tool</text:span><text:span text:style-name="T450_10">s</text:span><text:span text:style-name="T450_11"><text:s/>and<text:s/>technical<text:s/>notes<text:s/></text:span><text:span text:style-name="T450_12">in<text:s/>response<text:s/>to<text:s/>changing<text:s/>contexts<text:s/>and<text:s/></text:span><text:span text:style-name="T450_13">to<text:s/></text:span><text:span text:style-name="T450_14">meet</text:span><text:span text:style-name="T450_15"><text:s/>demand.</text:span><text:span text:style-name="T450_16"><text:s/>Dissemination<text:s/>was<text:s/>a<text:s/>recurring<text:s/>theme</text:span><text:span text:style-name="T450_17"><text:s/></text:span><text:span text:style-name="T450_18">in<text:s/>previous<text:s/>Annual<text:s/>Reviews</text:span><text:span text:style-name="T450_19"><text:s/>and<text:s/>the<text:s/>YL<text:s/>team<text:s/>should<text:s/></text:span><text:span text:style-name="T450_20">continue<text:s/>to<text:s/></text:span><text:span text:style-name="T450_21">build<text:s/>on<text:s/>the<text:s/>momentum<text:s/>of<text:s/></text:span><text:span text:style-name="T450_22">the<text:s/>deep<text:s/>expertise<text:s/>of<text:s/>the<text:s/>team<text:s/>in<text:s/>implementing<text:s/></text:span><text:span text:style-name="T450_23">longitudinal<text:s/>studies.<text:s/>While<text:s/>YL<text:s/>as<text:s/>a<text:s/>longitudinal<text:s/>study<text:s/></text:span><text:span text:style-name="T450_24">is<text:s/>a</text:span><text:span text:style-name="T450_25"><text:s/></text:span><text:span text:style-name="T450_26">highly<text:s/>valuable<text:s/></text:span><text:span text:style-name="T450_27">research<text:s/>investment,<text:s/></text:span><text:span text:style-name="T450_28">the<text:s/>team<text:s/>has<text:s/>also<text:s/>developed<text:s/>strong</text:span><text:span text:style-name="T450_29"><text:s/>transferrable<text:s/>skills<text:s/>and<text:s/>expertise<text:s/></text:span><text:span text:style-name="T450_30">through<text:s/></text:span><text:span text:style-name="T450_31">over<text:s/>20<text:s/>years<text:s/>of<text:s/></text:span><text:span text:style-name="T450_32">programme<text:s/></text:span><text:span text:style-name="T450_33">delivery<text:s/>which<text:s/>could<text:s/>inform<text:s/>other<text:s/>studies<text:s/>and<text:s/>research</text:span><text:span text:style-name="T450_34"><text:s/>initiatives</text:span><text:span text:style-name="T450_35">.</text:span></text:p>
      <text:p text:style-name="P451"/>
      <text:p text:style-name="P452"><text:span text:style-name="T452_1">As<text:s/>discussed<text:s/>under<text:s/>Output<text:s/>3.<text:s/></text:span><text:span text:style-name="T452_2">The<text:s/>last<text:s/>year<text:s/>of<text:s/>the<text:s/>programme<text:s/>has<text:s/>seen<text:s/>a<text:s/>shift<text:s/>in<text:s/>delivery<text:s/>to<text:s/>focus<text:s/>on<text:s/></text:span><text:span text:style-name="T452_3">research<text:s/></text:span><text:span text:style-name="T452_4">dissemination<text:s/>and<text:s/></text:span><text:span text:style-name="T452_5">policy<text:s/>influencing<text:s/></text:span><text:span text:style-name="T452_6">and<text:s/>other<text:s/>opportunities<text:s/>have<text:s/>allowed<text:s/>the<text:s/>programme<text:s/>to<text:s/>share<text:s/>key<text:s/>lessons<text:s/></text:span><text:span text:style-name="T452_7">internally</text:span><text:span text:style-name="T452_8"><text:s/>and<text:s/>externally.<text:s/>FCDO<text:s/>and<text:s/>YL<text:s/>are<text:s/></text:span><text:span text:style-name="T452_9">continuing<text:s/></text:span><text:span text:style-name="T452_10">to<text:s/>explore<text:s/>how<text:s/>best<text:s/>to<text:s/>share<text:s/>key<text:s/>lessons<text:s/>and<text:s/>messages<text:s/>through<text:s/>network<text:s/>events,<text:s/>seminars<text:s/>and<text:s/>impact<text:s/>stories.</text:span></text:p>
      <text:p text:style-name="P453"><text:span text:style-name="T453_1">D:<text:s/>Value<text:s/>for<text:s/>Money</text:span></text:p>
      <text:p text:style-name="P454"/>
      <text:p text:style-name="P455"><text:span text:style-name="T455_1">Value<text:s/>for<text:s/>Money<text:s/>(VfM)<text:s/>has<text:s/>been<text:s/></text:span><text:span text:style-name="T455_2">assessed<text:s/></text:span><text:span text:style-name="T455_3">using<text:s/>th</text:span><text:span text:style-name="T455_4">e</text:span><text:span text:style-name="T455_5"><text:s/>Five<text:s/>E’s<text:s/>framework:<text:s/>Economy,<text:s/>Efficiency,<text:s/>Effectiveness,<text:s/>Equity,<text:s/>and<text:s/>Cost-effectiveness.<text:s/>Drawing<text:s/>on<text:s/>performance<text:s/>across<text:s/>the<text:s/>full<text:s/>delivery<text:s/>period,<text:s/>the<text:s/>programme<text:s/>has<text:s/>consisten</text:span><text:span text:style-name="T455_6">tl</text:span><text:span text:style-name="T455_7">y<text:s/>represented<text:s/>good<text:s/></text:span><text:span text:style-name="T455_8">VfM</text:span><text:span text:style-name="T455_9"><text:s/>for<text:s/>FCDO,<text:s/>with<text:s/></text:span><text:span text:style-name="T455_10">strengths<text:s/>in<text:s/>efficiency,<text:s/>equity<text:s/>and<text:s/>credible<text:s/>evidence<text:s/>of<text:s/>sustained<text:s/>policy<text:s/>influence.</text:span></text:p>
      <text:p text:style-name="P456"/>
      <text:p text:style-name="P457"><text:span text:style-name="T457_1">Econ</text:span><text:span text:style-name="T457_2">omy</text:span><text:span text:style-name="T457_3">:</text:span><text:span text:style-name="T457_4"><text:s/>throughout<text:s/>the<text:s/>programme,<text:s/></text:span><text:span text:style-name="T457_5">YLAW</text:span><text:span text:style-name="T457_6"><text:s/>demonstrated<text:s/>strong<text:s/>economy<text:s/>through<text:s/>adaptive<text:s/>survey<text:s/>approaches,<text:s/>cost-saving<text:s/></text:span><text:span text:style-name="T457_7">measures<text:s/>and<text:s/>leveraging<text:s/>co-funding.<text:s/>In<text:s/>2020,<text:s/>the<text:s/>programme<text:s/>adapted<text:s/>the<text:s/>R6<text:s/>Survey<text:s/>approach<text:s/>from<text:s/>fieldwork<text:s/>interviews<text:s/>to<text:s/>telephone-based<text:s/>survey<text:s/>due<text:s/>to<text:s/>C</text:span><text:span text:style-name="T457_8">ovid</text:span><text:span text:style-name="T457_9">-19</text:span><text:span text:style-name="T457_10">.<text:s/>This<text:s/>resulted<text:s/>in<text:s/>significant<text:s/>savings<text:s/>for<text:s/>survey<text:s/>costs,<text:s/>and<text:s/>further<text:s/>rounds<text:s/>incorporated<text:s/>technological<text:s/>advances<text:s/>that<text:s/>contributed<text:s/>to<text:s/>further<text:s/>savings</text:span><text:span text:style-name="T457_11">.<text:s/>For<text:s/>example,<text:s/>in</text:span><text:span text:style-name="T457_12"><text:s/></text:span><text:span text:style-name="T457_13">R7,</text:span><text:span text:style-name="T457_14"><text:s/></text:span><text:span text:style-name="T457_15">fieldwork<text:s/>was<text:s/>conducted<text:s/>in<text:s/>phased<text:s/>stages,<text:s/>using<text:s/>phone-based<text:s/>tracking<text:s/>to<text:s/>identify<text:s/>respondents<text:s/>and<text:s/>limited<text:s/>in-person<text:s/></text:span><text:span text:style-name="T457_16">visits<text:s/>where<text:s/>necessary.<text:s/></text:span><text:span text:style-name="T457_17">R7<text:s/>data<text:s/>collection<text:s/>was<text:s/>conducted<text:s/>entire</text:span><text:span text:style-name="T457_18">ly</text:span><text:span text:style-name="T457_19"><text:s/>using<text:s/>electronic<text:s/>tablets,<text:s/>eliminating<text:s/>paper-based<text:s/>surveys.<text:s/></text:span><text:span text:style-name="T457_20">In<text:s/>Ethiopia,<text:s/>targeted<text:s/>us</text:span><text:span text:style-name="T457_21">e<text:s/>of<text:s/>phone<text:s/>surveys<text:s/>in<text:s/>two<text:s/>regions<text:s/></text:span><text:span text:style-name="T457_22">reduced</text:span><text:span text:style-name="T457_23"><text:s/>spend<text:s/>from<text:s/>£212k<text:s/>to<text:s/>£152k,<text:s/>a<text:s/>28%<text:s/></text:span><text:span text:style-name="T457_24">cost<text:s/></text:span><text:span text:style-name="T457_25">reduction.</text:span></text:p>
      <text:p text:style-name="P458"/>
      <text:p text:style-name="P459"><text:span text:style-name="T459_1">The<text:s/>programme<text:s/></text:span><text:span text:style-name="T459_2">also<text:s/></text:span><text:span text:style-name="T459_3">provided<text:s/>good<text:s/></text:span><text:span text:style-name="T459_4">VfM</text:span><text:span text:style-name="T459_5"><text:s/>through<text:s/>co-funding</text:span><text:span text:style-name="T459_6">,<text:s/>securing<text:s/></text:span><text:span text:style-name="T459_7">approximately<text:s/>£2.4m</text:span><text:span text:style-name="T459_8"><text:s/>in<text:s/>additional<text:s/>funding<text:s/>by<text:s/>programme<text:s/>completion</text:span><text:span text:style-name="T459_9">.</text:span><text:span text:style-name="T459_10"><text:s/></text:span><text:span text:style-name="T459_11">The<text:s/>programme<text:s/>demonstrated<text:s/></text:span><text:span text:style-name="T459_12">strong<text:s/>ability<text:s/>to<text:s/>leverage<text:s/>co-funding</text:span><text:span text:style-name="T459_13">.<text:s/>F</text:span><text:span text:style-name="T459_14">or<text:s/>example,<text:s/>the<text:s/>Old<text:s/>Dart<text:s/>Foundation<text:s/>(£1.2m)<text:s/></text:span><text:span text:style-name="T459_15">co-funded<text:s/>fieldwork<text:s/>in<text:s/>Peru<text:s/>and<text:s/>the<text:s/>Wellcome<text:s/>Trust<text:s/>(£560k)<text:s/>contributed<text:s/>to<text:s/>a<text:s/>stream<text:s/>of<text:s/>work<text:s/>on<text:s/>mental<text:s/>health</text:span><text:span text:style-name="T459_16">,<text:s/>and<text:s/>in<text:s/>2025</text:span><text:span text:style-name="T459_17"><text:s/>YL</text:span><text:span text:style-name="T459_18"><text:s/></text:span><text:span text:style-name="T459_19">launch</text:span><text:span text:style-name="T459_20">ed</text:span><text:span text:style-name="T459_21"><text:s/></text:span><text:span text:style-name="T459_22">the<text:s/>Young<text:s/>Lives<text:s/>Research<text:s/></text:span><text:span text:style-name="T459_23">H</text:span><text:span text:style-name="T459_24">ub<text:s/>on<text:s/>Climate<text:s/>and<text:s/>Environmental<text:s/>Shock</text:span><text:span text:style-name="T459_25">s</text:span><text:span text:style-name="T459_26"><text:s/></text:span><text:span text:style-name="T459_27">which<text:s/></text:span><text:span text:style-name="T459_28">was<text:s/>co-funded<text:s/>by<text:s/>Oxford</text:span><text:span text:style-name="T459_29"><text:s/>University</text:span><text:span text:style-name="T459_30">.<text:s/></text:span></text:p>
      <text:p text:style-name="P460"/>
      <text:p text:style-name="P461"><text:span text:style-name="T461_1">Efficiency:</text:span><text:span text:style-name="T461_2"><text:s/></text:span><text:span text:style-name="T461_3">YLAW</text:span><text:span text:style-name="T461_4"><text:s/>ensured<text:s/>that</text:span><text:span text:style-name="T461_5"><text:s/></text:span><text:span text:style-name="T461_6">R7<text:s/></text:span><text:span text:style-name="T461_7">(</text:span><text:span text:style-name="T461_8">completed<text:s/>in<text:s/>April<text:s/>2025</text:span><text:span text:style-name="T461_9">)</text:span><text:span text:style-name="T461_10"><text:s/>was<text:s/>done<text:s/>efficien</text:span><text:span text:style-name="T461_11">tl</text:span><text:span text:style-name="T461_12">y<text:s/>using<text:s/>phone<text:s/>calls<text:s/>to<text:s/>track<text:s/>respondents<text:s/>and<text:s/>providing<text:s/>training<text:s/>materials<text:s/>ahead<text:s/>of<text:s/>fieldwork.<text:s/></text:span><text:span text:style-name="T461_13">This<text:s/>reduced<text:s/>preparation<text:s/>time</text:span><text:span text:style-name="T461_14">,<text:s/>ensured<text:s/>lower<text:s/>attrition</text:span><text:span text:style-name="T461_15"><text:s/>and<text:s/>increased<text:s/>the<text:s/>quality<text:s/>of<text:s/>fieldwork.<text:s/>Young<text:s/>Lives<text:s/>data<text:s/>is<text:s/>publicly<text:s/>accessible</text:span><text:span text:style-name="T461_16">,<text:s/>as<text:s/>far<text:s/>as<text:s/>possible</text:span><text:span text:style-name="T461_17">,</text:span><text:span text:style-name="T461_18"><text:s/>without<text:s/>breaching<text:s/>the<text:s/>programme’s<text:s/>confidentiality<text:s/>or<text:s/>GDPR<text:s/>requirements.<text:s/>This<text:s/>open<text:s/>accessibility<text:s/>enables<text:s/>the<text:s/>data<text:s/>to<text:s/>be<text:s/>used<text:s/>beyond<text:s/></text:span><text:span text:style-name="T461_19">YLAW</text:span><text:span text:style-name="T461_20"><text:s/>for<text:s/>efficient<text:s/>and<text:s/>cost-effective<text:s/>research<text:s/>by<text:s/>third<text:s/>parties.<text:s/></text:span><text:span text:style-name="T461_21">Dissemination<text:s/>was<text:s/>also<text:s/>efficient<text:s/>–<text:s/>over<text:s/>40%<text:s/>of<text:s/>academic<text:s/>outputs<text:s/>were<text:s/>joint<text:s/>or<text:s/>co-funded<text:s/>publications,<text:s/>reducing<text:s/>individual<text:s/>production<text:s/>cost<text:s/>while<text:s/>expanding<text:s/>reach<text:s/>through<text:s/>partner<text:s/>networks.<text:s/></text:span><text:span text:style-name="T461_22">This<text:s/>approach<text:s/>continued<text:s/>through<text:s/></text:span><text:span text:style-name="T461_23">to<text:s/></text:span><text:span text:style-name="T461_24">programme<text:s/>completion,<text:s/>with<text:s/>over<text:s/>130<text:s/></text:span><text:span text:style-name="T461_25">cumulative</text:span><text:span text:style-name="T461_26"><text:s/>publications<text:s/>drawing<text:s/>on<text:s/>Young<text:s/>Lives<text:s/>data.<text:s/></text:span></text:p>
      <text:p text:style-name="P462"/>
      <text:p text:style-name="P463"><text:span text:style-name="T463_1">Effectiveness</text:span><text:span text:style-name="T463_2">:</text:span><text:span text:style-name="T463_3"><text:s/>Across<text:s/>the<text:s/>programme,<text:s/>Young<text:s/>Lives<text:s/>generated<text:s/>credible<text:s/></text:span><text:span text:style-name="T463_4">and<text:s/>sustained<text:s/>evidence<text:s/>of<text:s/>effectiveness,<text:s/>with<text:s/>research<text:s/>findings<text:s/>actively<text:s/>used<text:s/>by<text:s/>national<text:s/>government</text:span><text:span text:style-name="T463_5">s</text:span><text:span text:style-name="T463_6"><text:s/>and<text:s/>international<text:s/>organisations.<text:s/></text:span><text:span text:style-name="T463_7">Young<text:s/>Lives<text:s/>research<text:s/>and<text:s/>policy<text:s/>recommendations<text:s/>directly<text:s/>informed<text:s/>the<text:s/>World<text:s/>Health<text:s/>Organisation’s<text:s/>guidance<text:s/>on<text:s/>mental<text:s/>health<text:s/>policy<text:s/>and<text:s/>strategic<text:s/>action<text:s/>plans,<text:s/>which<text:s/>was<text:s/>published<text:s/>in<text:s/>March<text:s/>2025.<text:s/></text:span><text:span text:style-name="T463_8">Young<text:s/>Lives<text:s/>also<text:s/>contributed<text:s/>to<text:s/>changes<text:s/>in<text:s/>policies<text:s/>formulated<text:s/>by<text:s/>country<text:s/>government,<text:s/></text:span><text:span text:style-name="T463_9">such<text:s/>as</text:span><text:span text:style-name="T463_10"><text:s/>informing<text:s/>policy<text:s/>debates<text:s/>to<text:s/>end<text:s/>child<text:s/>marriage<text:s/>in<text:s/></text:span><text:span text:style-name="T463_11">Peru<text:s/>and<text:s/></text:span><text:span text:style-name="T463_12">India,<text:s/>providing<text:s/>advice<text:s/>to<text:s/>Ethiopia’s<text:s/>Ministry<text:s/>of<text:s/>Education<text:s/>on<text:s/>early<text:s/>childhood<text:s/>education,<text:s/>and<text:s/>ensuring<text:s/>the<text:s/>right<text:s/>to<text:s/>basic<text:s/>education<text:s/>for<text:s/>children<text:s/>in<text:s/>Peru.<text:s/></text:span><text:span text:style-name="T463_13">This<text:s/>demonstrates<text:s/>the<text:s/>programme’s<text:s/>effectiveness<text:s/>in<text:s/>translating<text:s/>research<text:s/>into<text:s/>tangible<text:s/>policy<text:s/>outcomes.</text:span></text:p>
      <text:p text:style-name="P464"/>
      <text:p text:style-name="P465"><text:span text:style-name="T465_1">Equity:</text:span><text:span text:style-name="T465_2"><text:s/>Throughout<text:s/>the<text:s/>programme,<text:s/>Young<text:s/>Lives<text:s/></text:span><text:span text:style-name="T465_3">ha</text:span><text:span text:style-name="T465_4">s</text:span><text:span text:style-name="T465_5"><text:s/></text:span><text:span text:style-name="T465_6">actively<text:s/>engaged<text:s/>with<text:s/>researchers<text:s/>from<text:s/>across<text:s/>the<text:s/>world<text:s/>including<text:s/>the<text:s/>Global<text:s/>South</text:span><text:span text:style-name="T465_7"><text:s/>and<text:s/>there<text:s/>has<text:s/>been<text:s/>a<text:s/></text:span><text:span text:style-name="T465_8">broadly</text:span><text:span text:style-name="T465_9"><text:s/>upward<text:s/>trend<text:s/></text:span><text:span text:style-name="T465_10">in<text:s/></text:span><text:span text:style-name="T465_11">Global<text:s/>South<text:s/>participation,<text:s/>particularly<text:s/>in<text:s/>peer-reviewed<text:s/>and<text:s/>non-peer-reviewed<text:s/>work</text:span><text:span text:style-name="T465_12">.<text:s/></text:span><text:span text:style-name="T465_13">Of<text:s/>the<text:s/>peer-reviewed<text:s/>submissions<text:s/>over<text:s/>the<text:s/>whole<text:s/>programme,<text:s/>45%<text:s/>contributors<text:s/>were<text:s/>from<text:s/>the<text:s/>Global<text:s/>South<text:s/></text:span><text:span text:style-name="T465_14">(up<text:s/>from<text:s/>41%<text:s/>in<text:s/>2022)<text:s/></text:span><text:span text:style-name="T465_15">and<text:s/>51%<text:s/>identified<text:s/>as<text:s/>female</text:span><text:span text:style-name="T465_16"><text:s/>(which<text:s/>has<text:s/>remained<text:s/>unchanged<text:s/>since<text:s/>2022</text:span><text:span text:style-name="T465_17">)</text:span><text:span text:style-name="T465_18">.<text:s/>For<text:s/>non-peer<text:s/></text:span><text:span text:style-name="T465_19">reviewed<text:s/>working<text:s/>papers,<text:s/>43%<text:s/>of<text:s/>contributors<text:s/>were<text:s/>from<text:s/>the<text:s/>Global<text:s/>South,<text:s/></text:span><text:span text:style-name="T465_20">(up<text:s/>from<text:s/></text:span><text:span text:style-name="T465_21">39</text:span><text:span text:style-name="T465_22">%)<text:s/></text:span><text:span text:style-name="T465_23">and<text:s/>49%<text:s/>identified<text:s/>as<text:s/>female</text:span><text:span text:style-name="T465_24"><text:s/>(down<text:s/>from<text:s/>58%<text:s/>in<text:s/>2022)</text:span><text:span text:style-name="T465_25">.<text:s/>36%<text:s/>of<text:s/>contributors<text:s/></text:span><text:span text:style-name="T465_26">to<text:s/>the<text:s/>policy<text:s/>briefs<text:s/>and<text:s/>reports<text:s/></text:span><text:span text:style-name="T465_27">were<text:s/>from<text:s/>the<text:s/>Global<text:s/>South<text:s/>with<text:s/>73%<text:s/>identifying<text:s/>as<text:s/>female.<text:s/></text:span><text:span text:style-name="T465_28">YLAW</text:span><text:span text:style-name="T465_29"><text:s/>also<text:s/>took<text:s/>oppor</text:span><text:span text:style-name="T465_30">tunities<text:s/>to<text:s/>support<text:s/>female<text:s/>and<text:s/>young<text:s/>researchers.<text:s/></text:span><text:span text:style-name="T465_31">For<text:s/>example,<text:s/>i</text:span><text:span text:style-name="T465_32">n<text:s/>Peru,<text:s/>the<text:s/>fourth<text:s/>annual<text:s/>methodological<text:s/>workshop<text:s/></text:span><text:span text:style-name="T465_33">provided</text:span><text:span text:style-name="T465_34"><text:s/>an<text:s/>oppor</text:span><text:span text:style-name="T465_35">tunity<text:s/>to<text:s/>bring<text:s/></text:span><text:span text:style-name="T465_36">researchers</text:span><text:span text:style-name="T465_37"><text:s/>together</text:span><text:span text:style-name="T465_38"><text:s/>and<text:s/>of<text:s/>29<text:s/>participants<text:s/>17<text:s/>identified<text:s/>as<text:s/>female.<text:s/>In<text:s/>Ethiopia,<text:s/>the<text:s/>Country<text:s/>Director<text:s/>ran<text:s/>a<text:s/>series<text:s/>of<text:s/>academic<text:s/>breakfast<text:s/>meetings<text:s/>in<text:s/>collaboration<text:s/>with<text:s/>FCDO<text:s/>Ethiopia</text:span><text:span text:style-name="T465_39">,<text:s/>which<text:s/>provided<text:s/>an<text:s/>opportunity<text:s/>for<text:s/>female<text:s/>researchers<text:s/>from<text:s/>Addis<text:s/>Ababa<text:s/>University<text:s/></text:span><text:span text:style-name="T465_40">and<text:s/>beyond,<text:s/></text:span><text:span text:style-name="T465_41">to<text:s/>share<text:s/>the</text:span><text:span text:style-name="T465_42">ir</text:span><text:span text:style-name="T465_43"><text:s/>experience<text:s/>as<text:s/>female<text:s/>academics.</text:span></text:p>
      <text:p text:style-name="P466"/>
      <text:p text:style-name="P467"><text:span text:style-name="T467_1">Cost-effectiveness</text:span><text:span text:style-name="T467_2">:</text:span><text:span text:style-name="T467_3"><text:s/>Young<text:s/>Lives<text:s/>has<text:s/>consistently<text:s/>delivered<text:s/>good<text:s/></text:span><text:span text:style-name="T467_4">VfM</text:span><text:span text:style-name="T467_5"><text:s/>for<text:s/>FCDO.<text:s/></text:span><text:span text:style-name="T467_6">Public<text:s/>investment<text:s/>was<text:s/>efficiently<text:s/>converted<text:s/>into<text:s/>high-quality<text:s/></text:span><text:span text:style-name="T467_7">longitudinal</text:span><text:span text:style-name="T467_8"><text:s/>data,<text:s/>influential<text:s/>research<text:s/>outputs,<text:s/>and<text:s/>policy<text:s/>engagement<text:s/>across<text:s/>multiple<text:s/>and<text:s/>global<text:s/>institutions.<text:s/></text:span><text:span text:style-name="T467_9">Despite<text:s/>uncertainty<text:s/>around<text:s/>large-scale<text:s/>fundin</text:span><text:span text:style-name="T467_10">g<text:s/>and<text:s/>C</text:span><text:span text:style-name="T467_11">ovid</text:span><text:span text:style-name="T467_12">-19,<text:s/>the<text:s/>programme<text:s/>delivered<text:s/>against<text:s/>milestones<text:s/>and<text:s/>objectives<text:s/>set<text:s/>ou</text:span><text:span text:style-name="T467_13">t</text:span><text:span text:style-name="T467_14"><text:s/>in<text:s/>the<text:s/>theory<text:s/>of<text:s/>change,<text:s/>with<text:s/>benefits<text:s/>that<text:s/></text:span><text:span text:style-name="T467_15">will<text:s/></text:span><text:span text:style-name="T467_16">extend<text:s/>beyond<text:s/>the<text:s/>programme<text:s/></text:span><text:span text:style-name="T467_17">end<text:s/></text:span><text:span text:style-name="T467_18">through<text:s/>open<text:s/>data,<text:s/>sustained<text:s/></text:span><text:span text:style-name="T467_19">partnerships</text:span><text:span text:style-name="T467_20"><text:s/>and<text:s/>policy<text:s/>uptake.</text:span></text:p>
      <text:p text:style-name="P468"/>
      <text:p text:style-name="P469"><text:span text:style-name="T469_1">E:<text:s/>Risk<text:s/></text:span></text:p>
      <text:p text:style-name="P470"/>
      <text:p text:style-name="P471"><text:span text:style-name="T471_1">Over<text:s/>the<text:s/>past<text:s/>year</text:span><text:span text:style-name="T471_2">,<text:s/></text:span><text:span text:style-name="T471_3">Young<text:s/>Lives</text:span><text:span text:style-name="T471_4"><text:s/>programme’s<text:s/>risk<text:s/>profile<text:s/>remain</text:span><text:span text:style-name="T471_5">ed</text:span><text:span text:style-name="T471_6"><text:s/>within<text:s/>FCDO<text:s/>risk<text:s/></text:span><text:span text:style-name="T471_7">appetite</text:span><text:span text:style-name="T471_8">.</text:span><text:span text:style-name="T471_9"><text:s/>All<text:s/>risks<text:s/>have<text:s/>been<text:s/>actively<text:s/>managed<text:s/>and<text:s/>reviewed<text:s/>on<text:s/>a<text:s/>regular<text:s/>basis.</text:span><text:span text:style-name="T471_10"><text:s/></text:span><text:span text:style-name="T471_11">The<text:s/>most<text:s/>significant<text:s/>risk<text:s/>during<text:s/>the<text:s/>year<text:s/>was<text:s/>linked<text:s/>to<text:s/>the<text:s/>difficulties<text:s/>in<text:s/>securing<text:s/>long—term<text:s/>large<text:s/>scale<text:s/>funding<text:s/>which<text:s/>increased<text:s/></text:span><text:span text:style-name="T471_12">the<text:s/></text:span><text:span text:style-name="T471_13">risk<text:s/></text:span><text:span text:style-name="T471_14">to</text:span><text:span text:style-name="T471_15"><text:s/>staff<text:s/></text:span><text:span text:style-name="T471_16">retention</text:span><text:span text:style-name="T471_17"><text:s/></text:span><text:span text:style-name="T471_18">which<text:s/></text:span><text:span text:style-name="T471_19">would<text:s/>have<text:s/>a<text:s/></text:span><text:span text:style-name="T471_20">residual<text:s/>risk<text:s/></text:span><text:span text:style-name="T471_21">to</text:span><text:span text:style-name="T471_22"><text:s/>institutional<text:s/>knowledge<text:s/></text:span><text:span text:style-name="T471_23">los</text:span><text:span text:style-name="T471_24">t</text:span><text:span text:style-name="T471_25">.<text:s/>The<text:s/>mitigation<text:s/>steps<text:s/>managed<text:s/>by<text:s/>the<text:s/>partner<text:s/>linked<text:s/>to<text:s/>contracts<text:s/>and<text:s/>support<text:s/>from<text:s/>the<text:s/>wider<text:s/>university<text:s/>worked<text:s/>well<text:s/>and<text:s/>the<text:s/>risk<text:s/>did<text:s/>not<text:s/>come<text:s/>to<text:s/>fruition.<text:s/></text:span><text:span text:style-name="T471_26">Upon<text:s/></text:span><text:span text:style-name="T471_27">conclusion</text:span><text:span text:style-name="T471_28"><text:s/>of<text:s/>the<text:s/>programme,<text:s/>there<text:s/>was<text:s/>1<text:s/>moderate<text:s/>and<text:s/>6<text:s/>minor<text:s/>risks.<text:s/></text:span></text:p>
      <text:p text:style-name="P472"/>
      <text:p text:style-name="P473"><text:span text:style-name="T473_1">Overall<text:s/>risk<text:s/>assessment</text:span></text:p>
      <text:p text:style-name="P474"/>
      <text:p text:style-name="P475"><text:span text:style-name="T475_1">Over<text:s/>the<text:s/>lifetime<text:s/>of<text:s/>the<text:s/>programme,<text:s/>the<text:s/>overall<text:s/>risk<text:s/>rating<text:s/>remained<text:s/>Moderate,<text:s/></text:span><text:span text:style-name="T475_2">which<text:s/>reflected<text:s/>the<text:s/>contextual<text:s/>and<text:s/>safeguarding<text:s/>risks<text:s/>associated<text:s/>with<text:s/>operating<text:s/>in<text:s/>fragile<text:s/>and<text:s/>conflict-affected<text:s/>settings,<text:s/>and<text:s/></text:span><text:span text:style-name="T475_3">strategic<text:s/>risk<text:s/></text:span><text:span text:style-name="T475_4">linked<text:s/></text:span><text:span text:style-name="T475_5">to<text:s/>long-term<text:s/></text:span><text:span text:style-name="T475_6">financial</text:span><text:span text:style-name="T475_7"><text:s/>sustainability</text:span><text:span text:style-name="T475_8">.<text:s/>The<text:s/>risk<text:s/>register<text:s/>and<text:s/></text:span><text:span text:style-name="T475_9">Annual</text:span><text:span text:style-name="T475_10"><text:s/>Reviews<text:s/>over<text:s/>the<text:s/>course<text:s/>of<text:s/>the<text:s/>programme<text:s/>demonstrate<text:s/>that<text:s/>risks<text:s/>were<text:s/>consistently<text:s/>monitored<text:s/>and<text:s/>managed</text:span><text:span text:style-name="T475_11"><text:s/>through<text:s/>established<text:s/>governance<text:s/>and<text:s/>oversight<text:s/>mechanisms.<text:s/></text:span></text:p>
      <text:p text:style-name="P476"/>
      <text:p text:style-name="P477"><text:span text:style-name="T477_1">Strategy<text:s/>and<text:s/></text:span><text:span text:style-name="T477_2">C</text:span><text:span text:style-name="T477_3">o</text:span><text:span text:style-name="T477_4">ntext:</text:span><text:span text:style-name="T477_5"><text:s/></text:span><text:span text:style-name="T477_6">Y</text:span><text:span text:style-name="T477_7">LAW</text:span><text:span text:style-name="T477_8"><text:s/></text:span><text:span text:style-name="T477_9">operated<text:s/>throughout<text:s/>period</text:span><text:span text:style-name="T477_10">s</text:span><text:span text:style-name="T477_11"><text:s/>of<text:s/></text:span><text:span text:style-name="T477_12">significant<text:s/>disruption</text:span><text:span text:style-name="T477_13">,</text:span><text:span text:style-name="T477_14"><text:s/>including<text:s/>political<text:s/>instabilit</text:span><text:span text:style-name="T477_15">y<text:s/></text:span><text:span text:style-name="T477_16">in<text:s/>Ethiopia</text:span><text:span text:style-name="T477_17">,<text:s/>including<text:s/></text:span><text:span text:style-name="T477_18">civil<text:s/>war<text:s/>and<text:s/>regional<text:s/>conflict</text:span><text:span text:style-name="T477_19">,</text:span><text:span text:style-name="T477_20"><text:s/>which<text:s/></text:span><text:span text:style-name="T477_21">threatened</text:span><text:span text:style-name="T477_22"><text:s/>staff<text:s/>safety,<text:s/>data<text:s/>collection<text:s/>and<text:s/>programme<text:s/>delivery.<text:s/>External<text:s/>factors<text:s/>such<text:s/>as<text:s/>C</text:span><text:span text:style-name="T477_23">ovid</text:span><text:span text:style-name="T477_24">-19</text:span><text:span text:style-name="T477_25">,<text:s/>climate<text:s/>challenges,</text:span><text:span text:style-name="T477_26"><text:s/></text:span><text:span text:style-name="T477_27">and<text:s/>changes<text:s/>to<text:s/>data<text:s/>privacy<text:s/>laws<text:s/>in<text:s/>Vietnam<text:s/>also<text:s/>caused<text:s/></text:span><text:span text:style-name="T477_28">disruption</text:span><text:span text:style-name="T477_29"><text:s/>to<text:s/></text:span><text:span text:style-name="T477_30">R7<text:s/></text:span><text:span text:style-name="T477_31">fieldwork<text:s/>and<text:s/></text:span><text:span text:style-name="T477_32">delays<text:s/>in<text:s/></text:span><text:span text:style-name="T477_33">data<text:s/>collection<text:s/></text:span><text:span text:style-name="T477_34">due<text:s/>to<text:s/>an<text:s/>inability<text:s/>to<text:s/>carry<text:s/>out<text:s/>field<text:s/></text:span><text:span text:style-name="T477_35">activities</text:span><text:span text:style-name="T477_36">.<text:s/>These<text:s/>risks<text:s/>affected<text:s/>the<text:s/>feasibility<text:s/>and<text:s/>timing<text:s/>of<text:s/>fieldwork<text:s/>but<text:s/>were<text:s/>mitigated<text:s/></text:span><text:span text:style-name="T477_37">with<text:s/>adaptive<text:s/>delivery<text:s/>approaches,<text:s/></text:span><text:span text:style-name="T477_38">and<text:s/></text:span><text:span text:style-name="T477_39">close<text:s/>monitoring<text:s/>of<text:s/>local<text:s/>contexts</text:span><text:span text:style-name="T477_40">.<text:s/></text:span><text:span text:style-name="T477_41">These<text:s/>risks<text:s/>reduced<text:s/>over<text:s/>time<text:s/>as<text:s/>data<text:s/>collection<text:s/>f</text:span><text:span text:style-name="T477_42">or</text:span><text:span text:style-name="T477_43"><text:s/>R7<text:s/>was<text:s/>completed.</text:span></text:p>
      <text:p text:style-name="P478"/>
      <text:p text:style-name="P479"><text:span text:style-name="T479_1">Policy<text:s/>and<text:s/></text:span><text:span text:style-name="T479_2">P</text:span><text:span text:style-name="T479_3">rogramme<text:s/></text:span><text:span text:style-name="T479_4">D</text:span><text:span text:style-name="T479_5">elivery:</text:span><text:span text:style-name="T479_6"><text:s/>Key<text:s/>delivery<text:s/>risks<text:s/>included<text:s/></text:span><text:span text:style-name="T479_7">barriers<text:s/>to<text:s/>data<text:s/>collection<text:s/>due<text:s/>to<text:s/>C</text:span><text:span text:style-name="T479_8">ovid</text:span><text:span text:style-name="T479_9">-19<text:s/>and<text:s/>changes</text:span><text:span text:style-name="T479_10"><text:s/>to<text:s/>data<text:s/>privacy<text:s/>laws<text:s/>in<text:s/>Vietnam</text:span><text:span text:style-name="T479_11">.<text:s/></text:span><text:span text:style-name="T479_12">These<text:s/>challenge</text:span><text:span text:style-name="T479_13">s<text:s/>were<text:s/>mitigated<text:s/>through<text:s/></text:span><text:span text:style-name="T479_14">adaptive<text:s/>methodologies<text:s/>(</text:span><text:span text:style-name="T479_15">e.g.</text:span><text:span text:style-name="T479_16"><text:s/>phone<text:s/>surveys)</text:span><text:span text:style-name="T479_17"><text:s/>and<text:s/></text:span><text:span text:style-name="T479_18">close<text:s/>oversight<text:s/>by<text:s/>Oxford<text:s/>University<text:s/>and<text:s/>FCDO.<text:s/></text:span><text:span text:style-name="T479_19">L</text:span><text:span text:style-name="T479_20">egal<text:s/>changes<text:s/></text:span><text:span text:style-name="T479_21">around<text:s/>data<text:s/>export<text:s/>and</text:span><text:span text:style-name="T479_22"><text:s/>permits<text:s/>for<text:s/>organisations<text:s/>to<text:s/>deliver<text:s/>ODA<text:s/>programming<text:s/>resulted<text:s/>in<text:s/>activities<text:s/>being<text:s/>suspended<text:s/>in<text:s/>Vietnam<text:s/>and</text:span><text:span text:style-name="T479_23"><text:s/></text:span><text:span text:style-name="T479_24">caused<text:s/>Vietnam<text:s/></text:span><text:span text:style-name="T479_25">partners<text:s/></text:span><text:span text:style-name="T479_26">to<text:s/>withdraw<text:s/>from<text:s/>the<text:s/>programme</text:span><text:span text:style-name="T479_27">.<text:s/>This</text:span><text:span text:style-name="T479_28"><text:s/>was</text:span><text:span text:style-name="T479_29"><text:s/>partially</text:span><text:span text:style-name="T479_30"><text:s/>mitigated<text:s/>through<text:s/>a<text:s/>no-cost<text:s/>extension</text:span><text:span text:style-name="T479_31"><text:s/>to<text:s/>enable<text:s/>complimentary<text:s/>activities<text:s/>to<text:s/>be<text:s/>undertaken</text:span><text:span text:style-name="T479_32">.<text:s/></text:span><text:span text:style-name="T479_33">This<text:s/>extension<text:s/></text:span><text:span text:style-name="T479_34">enabled</text:span><text:span text:style-name="T479_35"><text:s/>increased<text:s/></text:span><text:span text:style-name="T479_36">research<text:s/></text:span><text:span text:style-name="T479_37">analysis,<text:s/>synthesis<text:s/>work,<text:s/></text:span><text:span text:style-name="T479_38">and<text:s/>enhanced<text:s/></text:span><text:span text:style-name="T479_39">po</text:span><text:span text:style-name="T479_40">licy<text:s/>analysis<text:s/>and<text:s/>engagement<text:s/>activities</text:span><text:span text:style-name="T479_41"><text:s/>in<text:s/>the<text:s/>other<text:s/>three<text:s/>countries</text:span><text:span text:style-name="T479_42">.<text:s/></text:span></text:p>
      <text:p text:style-name="P480"/>
      <text:p text:style-name="P481"><text:span text:style-name="T481_1">Public<text:s/>Service<text:s/>Delivery<text:s/>&amp;<text:s/>Operations:</text:span><text:span text:style-name="T481_2"><text:s/></text:span><text:span text:style-name="T481_3">A<text:s/>consistent<text:s/>risk<text:s/>throughout<text:s/>the<text:s/>lifespan<text:s/>of<text:s/>the<text:s/>programme<text:s/>was<text:s/></text:span><text:span text:style-name="T481_4">Young<text:s/>Lives<text:s/>finding<text:s/>donors<text:s/>to<text:s/>fund<text:s/>50%<text:s/>of<text:s/>R7<text:s/>costs<text:s/>as<text:s/>required<text:s/>by<text:s/>the<text:s/></text:span><text:span text:style-name="T481_5">original<text:s/></text:span><text:span text:style-name="T481_6">Business<text:s/>Case.</text:span><text:span text:style-name="T481_7"><text:s/>This<text:s/>risk<text:s/></text:span><text:span text:style-name="T481_8">materialised</text:span><text:span text:style-name="T481_9"><text:s/>during<text:s/>Covid-19<text:s/></text:span><text:span text:style-name="T481_10">when<text:s/></text:span><text:span text:style-name="T481_11">don</text:span><text:span text:style-name="T481_12">or</text:span><text:span text:style-name="T481_13"><text:s/>funding<text:s/>became<text:s/>scarce<text:s/>and<text:s/>FCDO<text:s/>agreed<text:s/>to<text:s/>remove<text:s/>that<text:s/>requirement.<text:s/></text:span><text:span text:style-name="T481_14">Upon<text:s/>completion<text:s/>of<text:s/>the<text:s/>programme,<text:s/>this<text:s/>risk<text:s/>was<text:s/>assessed<text:s/>as<text:s/>Moderate.<text:s/></text:span><text:span text:style-name="T481_15">Throughout<text:s/>the<text:s/>programme</text:span><text:span text:style-name="T481_16">,</text:span><text:span text:style-name="T481_17"><text:s/></text:span><text:span text:style-name="T481_18">YLAW</text:span><text:span text:style-name="T481_19"><text:s/>worked<text:s/>proactively<text:s/>on<text:s/>their<text:s/></text:span><text:span text:style-name="T481_20">fundraising<text:s/>strategy<text:s/>and<text:s/>engagement<text:s/>with<text:s/>multiple<text:s/>donors,<text:s/>which<text:s/>yielded<text:s/>some<text:s/>alternative<text:s/>income<text:s/>streams.<text:s/></text:span><text:span text:style-name="T481_21">Y</text:span><text:span text:style-name="T481_22">LAW</text:span><text:span text:style-name="T481_23"><text:s/>updated<text:s/>their<text:s/></text:span><text:span text:style-name="T481_24">fundraising<text:s/></text:span><text:span text:style-name="T481_25">strategy<text:s/>in<text:s/>February<text:s/>2025,<text:s/>which</text:span><text:span text:style-name="T481_26"><text:s/>focuses<text:s/>on<text:s/>three<text:s/>core<text:s/>themes:<text:s/>Climate<text:s/>Change,<text:s/>Mental<text:s/>Health,<text:s/>and<text:s/>Skill</text:span><text:span text:style-name="T481_27">s</text:span><text:span text:style-name="T481_28"><text:s/>Development<text:s/>and<text:s/>Labour<text:s/>Market<text:s/>Opportunities.<text:s/></text:span><text:span text:style-name="T481_29">Young<text:s/>Lives<text:s/>has<text:s/>secured<text:s/>new<text:s/>funding<text:s/>from<text:s/>FCDO<text:s/>Ethiopia<text:s/>and<text:s/>Irish<text:s/>Aid<text:s/>(£296k)<text:s/>from<text:s/>January<text:s/>–<text:s/>December<text:s/>2026</text:span><text:span text:style-name="T481_30">.<text:s/>This<text:s/>funding<text:s/>will<text:s/>support<text:s/>deliver</text:span><text:span text:style-name="T481_31">y</text:span><text:span text:style-name="T481_32"><text:s/></text:span><text:span text:style-name="T481_33">of<text:s/></text:span><text:span text:style-name="T481_34">the<text:s/>second<text:s/>phase<text:s/>of<text:s/>ongoing<text:s/>Young<text:s/>Lives<text:s/>Quantitative<text:s/>Research<text:s/>in<text:s/>Ethiopia</text:span><text:span text:style-name="T481_35">.<text:s/></text:span></text:p>
      <text:p text:style-name="P482"/>
      <text:p text:style-name="P483"><text:span text:style-name="T483_1">People:</text:span><text:span text:style-name="T483_2"><text:s/></text:span><text:span text:style-name="T483_3">staff<text:s/>retention<text:s/>and<text:s/></text:span><text:span text:style-name="T483_4">institutional</text:span><text:span text:style-name="T483_5"><text:s/>knowledge<text:s/>emerged<text:s/>as<text:s/>a<text:s/>growing<text:s/>risk,<text:s/>especially<text:s/>during<text:s/>period</text:span><text:span text:style-name="T483_6">s</text:span><text:span text:style-name="T483_7"><text:s/>where<text:s/>the<text:s/>programme<text:s/>experienced<text:s/></text:span><text:span text:style-name="T483_8">changes<text:s/>in<text:s/>key<text:s/>personnel<text:s/>and<text:s/>leadership</text:span><text:span text:style-name="T483_9">.</text:span><text:span text:style-name="T483_10"><text:s/></text:span><text:span text:style-name="T483_11">During<text:s/>the<text:s/>first<text:s/>year<text:s/>the<text:s/>programme<text:s/>faced<text:s/>challenges<text:s/>in<text:s/>leadership<text:s/>linked<text:s/>to<text:s/>mismatched<text:s/>skill<text:s/>sets<text:s/>and<text:s/></text:span><text:span text:style-name="T483_12">programme<text:s/>complexity<text:s/>which<text:s/>inhibited<text:s/>strategic<text:s/>decision<text:s/>making<text:s/>at<text:s/>pace</text:span><text:span text:style-name="T483_13">.</text:span><text:span text:style-name="T483_14"><text:s/>Ill<text:s/>health<text:s/>also<text:s/></text:span><text:span text:style-name="T483_15">presented<text:s/>a<text:s/>challenge<text:s/>at<text:s/>leadership<text:s/>level</text:span><text:span text:style-name="T483_16">.</text:span><text:span text:style-name="T483_17"><text:s/>This<text:s/>risk<text:s/>was<text:s/>actively<text:s/>managed<text:s/>through<text:s/>efforts<text:s/>to<text:s/>secure<text:s/>future<text:s/>funding<text:s/>and<text:s/>supporting<text:s/>strong<text:s/>leadership</text:span><text:span text:style-name="T483_18">,<text:s/>empowering<text:s/>the<text:s/>senior<text:s/>leadership<text:s/>team</text:span><text:span text:style-name="T483_19"><text:s/>to<text:s/>enable<text:s/>effective<text:s/>adaptation<text:s/>especially<text:s/>during<text:s/>the<text:s/>pandemic</text:span><text:span text:style-name="T483_20">.</text:span><text:span text:style-name="T483_21"><text:s/></text:span><text:span text:style-name="T483_22">During<text:s/>the<text:s/>final<text:s/>18<text:s/>months<text:s/>of<text:s/>the<text:s/>programme</text:span><text:span text:style-name="T483_23">,</text:span><text:span text:style-name="T483_24"><text:s/>the<text:s/>risk<text:s/>of<text:s/>staff<text:s/>leaving<text:s/></text:span><text:span text:style-name="T483_25">increased,</text:span><text:span text:style-name="T483_26"><text:s/></text:span><text:span text:style-name="T483_27">but<text:s/>mitigation<text:s/>actions<text:s/>taken<text:s/>by<text:s/>Oxford<text:s/></text:span><text:span text:style-name="T483_28">University</text:span><text:span text:style-name="T483_29"><text:s/>by<text:s/>extending<text:s/>contracts<text:s/>of<text:s/>key<text:s/>personnel</text:span><text:span text:style-name="T483_30"><text:s/></text:span><text:span text:style-name="T483_31">to<text:s/>support<text:s/>the<text:s/>Young<text:s/>Lives<text:s/>programme<text:s/>worked<text:s/>well.</text:span></text:p>
      <text:p text:style-name="P484"/>
      <text:p text:style-name="P485"><text:span text:style-name="T485_1">Safeguarding:</text:span><text:span text:style-name="T485_2"><text:s/>was<text:s/>a<text:s/>persistent<text:s/>risk<text:s/>throughout<text:s/>the<text:s/>programme<text:s/>due<text:s/>to<text:s/>the<text:s/>nature<text:s/>of<text:s/>the<text:s/>longitudinal<text:s/>research</text:span><text:span text:style-name="T485_3"><text:s/>engaging</text:span><text:span text:style-name="T485_4"><text:s/></text:span><text:span text:style-name="T485_5">directly<text:s/></text:span><text:span text:style-name="T485_6">with<text:s/></text:span><text:span text:style-name="T485_7">young<text:s/>people<text:s/>and<text:s/>their<text:s/>families</text:span><text:span text:style-name="T485_8">.<text:s/></text:span><text:span text:style-name="T485_9">This<text:s/>risk<text:s/>was<text:s/>rated<text:s/>as<text:s/>severe<text:s/>in<text:s/>2021</text:span><text:span text:style-name="T485_10"><text:s/>and<text:s/>reduced</text:span><text:span text:style-name="T485_11"><text:s/>throughout<text:s/>the<text:s/>programme<text:s/>and<text:s/>upon</text:span><text:span text:style-name="T485_12"><text:s/>programme</text:span><text:span text:style-name="T485_13"><text:s/>closure<text:s/>rated<text:s/>at<text:s/>minor.<text:s/></text:span><text:span text:style-name="T485_14">This<text:s/>risk<text:s/>was<text:s/>mitigated<text:s/></text:span><text:span text:style-name="T485_15">with<text:s/>a<text:s/>comprehensive<text:s/>safeguarding<text:s/>policy</text:span><text:span text:style-name="T485_16"><text:s/>which<text:s/>was<text:s/>fully<text:s/>compliant<text:s/>with<text:s/>FCDO</text:span><text:span text:style-name="T485_17">,<text:s/>regular</text:span><text:span text:style-name="T485_18"><text:s/>mandatory</text:span><text:span text:style-name="T485_19"><text:s/>training<text:s/></text:span><text:span text:style-name="T485_20">for<text:s/>staff<text:s/></text:span><text:span text:style-name="T485_21">and<text:s/>workshops<text:s/>throughout<text:s/>the<text:s/>delivery<text:s/>chain,</text:span><text:span text:style-name="T485_22"><text:s/>protocols<text:s/>and<text:s/>referral<text:s/>pathways</text:span><text:span text:style-name="T485_23"><text:s/>for<text:s/>respondents<text:s/>and<text:s/>staff</text:span><text:span text:style-name="T485_24">.</text:span></text:p>
      <text:p text:style-name="P486"/>
      <text:p text:style-name="P487"><text:span text:style-name="T487_1">Financial<text:s/>&amp;<text:s/>Fiduciary:</text:span><text:span text:style-name="T487_2"><text:s/></text:span><text:span text:style-name="T487_3">early<text:s/>years<text:s/>highlighted<text:s/>challenges<text:s/>of<text:s/>sec</text:span><text:span text:style-name="T487_4">uring<text:s/>funds<text:s/>beyond<text:s/>FCDO’s<text:s/>commitment.<text:s/>However,<text:s/>the<text:s/>removal<text:s/>of<text:s/>the<text:s/>fundraising<text:s/>clause<text:s/>in<text:s/>2023<text:s/>reduced<text:s/>immediate<text:s/>pressure.<text:s/>Upon</text:span><text:span text:style-name="T487_5"><text:s/>programme</text:span><text:span text:style-name="T487_6"><text:s/>completion<text:s/></text:span><text:span text:style-name="T487_7">sustainability<text:s/>remained<text:s/>at<text:s/>moderate<text:s/>risk<text:s/>but<text:s/>Young<text:s/>Lives<text:s/>has<text:s/></text:span><text:span text:style-name="T487_8">successfully<text:s/>secured<text:s/>funding<text:s/></text:span><text:span text:style-name="T487_9">from</text:span><text:span text:style-name="T487_10"><text:s/>FCDO<text:s/>Ethiopia</text:span><text:span text:style-name="T487_11"><text:s/>and<text:s/>Irish<text:s/>Aid</text:span><text:span text:style-name="T487_12"><text:s/></text:span><text:span text:style-name="T487_13">up<text:s/>to<text:s/>Dec</text:span><text:span text:style-name="T487_14">ember</text:span><text:span text:style-name="T487_15"><text:s/>2026</text:span><text:span text:style-name="T487_16">.<text:s/></text:span><text:span text:style-name="T487_17">Throughout<text:s/>the<text:s/>programme<text:s/>there<text:s/>was<text:s/>risk<text:s/>related<text:s/>to</text:span><text:span text:style-name="T487_18"><text:s/>downstream<text:s/>partner</text:span><text:span text:style-name="T487_19"><text:s/>financial<text:s/>mismanagement<text:s/>and</text:span><text:span text:style-name="T487_20">/</text:span><text:span text:style-name="T487_21">or<text:s/></text:span><text:span text:style-name="T487_22">fraud</text:span><text:span text:style-name="T487_23">.<text:s/>T</text:span><text:span text:style-name="T487_24">his<text:s/>risk<text:s/>was<text:s/>mitigated<text:s/>by<text:s/>Oxford<text:s/>University<text:s/>strong<text:s/>subcontracting<text:s/>capability<text:s/>and<text:s/>oversight<text:s/>of<text:s/>country<text:s/>teams.<text:s/></text:span><text:span text:style-name="T487_25">Processes<text:s/>were<text:s/>put<text:s/>in<text:s/>place<text:s/>to<text:s/>ensure<text:s/>robust<text:s/>financial<text:s/>compliance,<text:s/>including<text:s/>full<text:s/>transaction<text:s/>list<text:s/>being<text:s/>shared<text:s/>with<text:s/>FCDO</text:span><text:span text:style-name="T487_26"><text:s/>with<text:s/>quarterly<text:s/>statements<text:s/>of<text:s/>actual<text:s/>spend;<text:s/>YL<text:s/>Oxford<text:s/>transaction<text:s/>sport<text:s/>checks</text:span><text:span text:style-name="T487_27">,</text:span><text:span text:style-name="T487_28"><text:s/>requests<text:s/>of<text:s/>supportive<text:s/></text:span><text:span text:style-name="T487_29">evidence</text:span><text:span text:style-name="T487_30">,<text:s/>and<text:s/></text:span><text:span text:style-name="T487_31">quarterly<text:s/>financial<text:s/>reports<text:s/>were<text:s/>reviewed<text:s/>by<text:s/>FCDO’s<text:s/>Programme<text:s/>Manager<text:s/></text:span><text:span text:style-name="T487_32">and<text:s/>Research<text:s/>Adviser<text:s/>in<text:s/>detail<text:s/>before<text:s/>any<text:s/>payments<text:s/>were<text:s/>made.<text:s/></text:span></text:p>
      <text:p text:style-name="P488"/>
      <text:p text:style-name="P489"><text:span text:style-name="T489_1">Reputational:</text:span><text:span text:style-name="T489_2"><text:s/>This<text:s/>risk<text:s/>remained<text:s/>low<text:s/>throughout<text:s/>the<text:s/>programme<text:s/></text:span><text:span text:style-name="T489_3">as<text:s/>Young<text:s/>Lives<text:s/>is</text:span><text:span text:style-name="T489_4"><text:s/>a</text:span><text:span text:style-name="T489_5"><text:s/>longstanding<text:s/>programme<text:s/>with</text:span><text:span text:style-name="T489_6"><text:s/>a<text:s/>strong<text:s/>international<text:s/>reputation<text:s/>for<text:s/>high-quality<text:s/></text:span><text:span text:style-name="T489_7">data<text:s/>and<text:s/></text:span><text:span text:style-name="T489_8">research,<text:s/>unique<text:s/>retention<text:s/></text:span><text:span text:style-name="T489_9">and</text:span><text:span text:style-name="T489_10"><text:s/>original<text:s/>cohort<text:s/>samples<text:s/></text:span><text:span text:style-name="T489_11">alongside</text:span><text:span text:style-name="T489_12"><text:s/>expertise<text:s/>in<text:s/></text:span><text:span text:style-name="T489_13">longitudinal</text:span><text:span text:style-name="T489_14"><text:s/>methods.<text:s/></text:span><text:span text:style-name="T489_15">Low<text:s/>reputational<text:s/>risks<text:s/>were<text:s/>mainly<text:s/>in<text:s/>relation<text:s/>to<text:s/>the<text:s/>programme<text:s/>ability<text:s/>to<text:s/>build<text:s/>on<text:s/>their<text:s/>existing<text:s/>reputation</text:span><text:span text:style-name="T489_16">.<text:s/></text:span></text:p>
      <text:p text:style-name="P490"/>
      <text:p text:style-name="P491"><text:span text:style-name="T491_1">F:<text:s/>Programme<text:s/>Management:</text:span><text:bookmark-start text:name="_Hlk21353049"/><text:span text:style-name="T491_2"><text:s/>Commercial<text:s/>and<text:s/>Financial<text:s/>Performance,<text:s/></text:span><text:bookmark-end text:name="_Hlk21353049"/><text:span text:style-name="T491_3">Monitoring<text:s/>and<text:s/>Evaluation<text:s/></text:span></text:p>
      <text:p text:style-name="P492"/>
      <text:p text:style-name="P493"><text:span text:style-name="T493_1">Programme<text:s/></text:span><text:span text:style-name="T493_2">Management</text:span><text:span text:style-name="T493_3"><text:s/>and<text:s/>Governance:</text:span><text:span text:style-name="T493_4"><text:s/></text:span><text:span text:style-name="T493_5">programme<text:s/>management<text:s/>throughout<text:s/>delivery<text:s/>was<text:s/>strong<text:s/>and<text:s/>proportionate.<text:s/>Young<text:s/>Lives<text:s/>maintained<text:s/>regular<text:s/>and<text:s/>constructive<text:s/>engagement<text:s/>with<text:s/>FCDO,<text:s/>including<text:s/></text:span><text:span text:style-name="T493_6">monthly<text:s/>programme<text:s/>management<text:s/>meetings<text:s/>which<text:s/>covered<text:s/>risk,<text:s/>finance,<text:s/>recruitment<text:s/>and<text:s/>delivery<text:s/>issues</text:span><text:span text:style-name="T493_7">.<text:s/></text:span><text:span text:style-name="T493_8">FCDO<text:s/>and<text:s/>Young<text:s/>Lives<text:s/>also<text:s/>had<text:s/>quarterly<text:s/>meetings</text:span><text:span text:style-name="T493_9"><text:s/>which<text:s/>focused<text:s/></text:span><text:span text:style-name="T493_10">on<text:s/></text:span><text:span text:style-name="T493_11">strategic<text:s/>direction,<text:s/>technical<text:s/>queries</text:span><text:span text:style-name="T493_12">,<text:s/>challenges<text:s/>and<text:s/>successes<text:s/>and<text:s/>engagement<text:s/>opportunities.</text:span></text:p>
      <text:p text:style-name="P494"/>
      <text:p text:style-name="P495"><text:span text:style-name="T495_1">Young<text:s/>Lives<text:s/>also<text:s/>had<text:s/>strong<text:s/>intern</text:span><text:span text:style-name="T495_2">al</text:span><text:span text:style-name="T495_3"><text:s/>governance</text:span><text:span text:style-name="T495_4"><text:s/>includ</text:span><text:span text:style-name="T495_5">ing</text:span><text:span text:style-name="T495_6"><text:s/>a<text:s/>Management<text:s/>Committee</text:span><text:span text:style-name="T495_7"><text:s/>consisting<text:s/>of<text:s/>senior<text:s/>Oxford<text:s/>staff<text:s/>and<text:s/>Country<text:s/>Directors</text:span><text:span text:style-name="T495_8"><text:s/>that<text:s/>would<text:s/>meet<text:s/>monthly<text:s/>to<text:s/>discuss<text:s/>fundraising<text:s/>opportunities</text:span><text:span text:style-name="T495_9"><text:s/>and<text:s/>risks.<text:s/></text:span><text:span text:style-name="T495_10">YLAW<text:s/>also<text:s/>had<text:s/>a</text:span><text:span text:style-name="T495_11">n<text:s/>Advisory<text:s/>Board,<text:s/>consisting<text:s/>of<text:s/>specialist<text:s/>advisors,<text:s/></text:span><text:span text:style-name="T495_12">which</text:span><text:span text:style-name="T495_13"><text:s/>met<text:s/>bi-</text:span><text:span text:style-name="T495_14">annually</text:span><text:span text:style-name="T495_15"><text:s/>to<text:s/>provide<text:s/>advice<text:s/>and<text:s/>challenge</text:span><text:span text:style-name="T495_16">.<text:s/>These<text:s/>arrangements<text:s/>supported</text:span><text:span text:style-name="T495_17"><text:s/>coordination<text:s/>across<text:s/>countries<text:s/>and<text:s/>ensured<text:s/>senior<text:s/>oversight<text:s/>of<text:s/>delivery<text:s/>and<text:s/>sustainability<text:s/>risks.</text:span></text:p>
      <text:p text:style-name="P496"/>
      <text:p text:style-name="P497"><text:span text:style-name="T497_1">Programme<text:s/>assets<text:s/></text:span><text:span text:style-name="T497_2">included</text:span><text:span text:style-name="T497_3"><text:s/>equipment<text:s/>used<text:s/>for<text:s/>data<text:s/>collection<text:s/>and<text:s/>programme<text:s/>management.<text:s/></text:span><text:span text:style-name="T497_4">Programme<text:s/></text:span><text:span text:style-name="T497_5">assets</text:span><text:span text:style-name="T497_6"><text:s/>were<text:s/>managed<text:s/>by<text:s/>Young<text:s/>Lives<text:s/></text:span><text:span text:style-name="T497_7">and<text:s/>in<text:s/>line<text:s/>with<text:s/>FCDO<text:s/>procedures.<text:s/></text:span><text:span text:style-name="T497_8">When<text:s/>the<text:s/>programme<text:s/>concluded,<text:s/></text:span><text:span text:style-name="T497_9">FCDO<text:s/>and<text:s/>Young<text:s/>Lives<text:s/>jointly<text:s/>managed<text:s/>the<text:s/>asset<text:s/>disposal<text:s/>process,<text:s/>which<text:s/>was<text:s/>then<text:s/>reviewed<text:s/>and<text:s/>approved<text:s/>by<text:s/></text:span><text:span text:style-name="T497_10">FCDO<text:s/>senior<text:s/>officials.</text:span></text:p>
      <text:p text:style-name="P498"/>
      <text:p text:style-name="P499"><text:span text:style-name="T499_1">Commercial</text:span><text:span text:style-name="T499_2">:</text:span><text:span text:style-name="T499_3"><text:s/>FCDO<text:s/>funded<text:s/>Young<text:s/>Lives<text:s/>through<text:s/>a<text:s/>£9.4m<text:s/>Accountable<text:s/>Grant<text:s/>signed<text:s/>in<text:s/>December<text:s/>2019.</text:span><text:span text:style-name="T499_4"><text:s/>The<text:s/>agreement<text:s/>was<text:s/>amended<text:s/></text:span><text:span text:style-name="T499_5">during<text:s/>delivery<text:s/>to<text:s/>allow<text:s/>a<text:s/>no-cost<text:s/>extension<text:s/>to<text:s/>accommodate<text:s/>delays<text:s/>associated<text:s/>with<text:s/>C</text:span><text:span text:style-name="T499_6">ovid</text:span><text:span text:style-name="T499_7">-19<text:s/>and<text:s/>later,<text:s/></text:span><text:span text:style-name="T499_8">data<text:s/>legal<text:s/>changes<text:s/>which<text:s/>affected<text:s/>programme<text:s/></text:span><text:span text:style-name="T499_9">activities</text:span><text:span text:style-name="T499_10"><text:s/>in<text:s/>Vietnam.<text:s/></text:span><text:span text:style-name="T499_11">These<text:s/>amendments<text:s/>were<text:s/>reasonable,<text:s/>transparently<text:s/>agreed</text:span><text:span text:style-name="T499_12">,<text:s/>and<text:s/>the<text:s/>commercial<text:s/>flexibility<text:s/>was<text:s/>essential<text:s/>for<text:s/>managing<text:s/>unforeseen<text:s/>risks<text:s/>and<text:s/></text:span><text:span text:style-name="T499_13">the<text:s/>continuation<text:s/>of<text:s/>the<text:s/>programme.<text:s/></text:span><text:span text:style-name="T499_14"><text:s/></text:span></text:p>
      <text:p text:style-name="P500"/>
      <text:p text:style-name="P501"><text:span text:style-name="T501_1">Financial<text:s/>Management:</text:span><text:span text:style-name="T501_2"><text:s/></text:span><text:span text:style-name="T501_3">Over<text:s/>the<text:s/>lifetime<text:s/>of<text:s/>the<text:s/>programme<text:s/>(2020<text:s/>–<text:s/>2025),<text:s/>Young<text:s/>Lives<text:s/>spent<text:s/>£9.3m<text:s/>of<text:s/>the<text:s/>£9.4m<text:s/>FCDO<text:s/>budget<text:s/>(approximately<text:s/>99%).<text:s/>The<text:s/>£100,000<text:s/>underspend<text:s/>was<text:s/>the<text:s/>result<text:s/>of<text:s/>an<text:s/>agreed<text:s/>decision<text:s/>not<text:s/>to<text:s/>reallocate<text:s/>funds<text:s/>originally<text:s/>linked<text:s/>to<text:s/>Vietnam<text:s/>survey<text:s/>acti</text:span><text:span text:style-name="T501_4">vities</text:span><text:span text:style-name="T501_5">,<text:s/>following<text:s/>the<text:s/>suspension<text:s/>of<text:s/>R7<text:s/>data<text:s/>collection<text:s/>due<text:s/>to<text:s/>changes<text:s/>in<text:s/></text:span><text:span text:style-name="T501_6">data<text:s/>legislation<text:s/>in<text:s/>Vietnam.</text:span><text:span text:style-name="T501_7">.</text:span></text:p>
      <text:p text:style-name="P502"><text:span text:style-name="T502_1">Financial<text:s/>management<text:s/>arrangements<text:s/>were<text:s/>robust</text:span><text:span text:style-name="T502_2"><text:s/>with<text:s/>annual<text:s/>budget,<text:s/>quarterly<text:s/>reporting,<text:s/>and<text:s/>alignment<text:s/>with<text:s/>University<text:s/>of<text:s/>Oxford<text:s/>processes.<text:s/></text:span><text:span text:style-name="T502_3">Annual<text:s/>b</text:span><text:span text:style-name="T502_4">udget</text:span><text:span text:style-name="T502_5">s</text:span><text:span text:style-name="T502_6"><text:s/></text:span><text:span text:style-name="T502_7">were<text:s/>reviewed<text:s/>and<text:s/>agreed</text:span><text:span text:style-name="T502_8"><text:s/>in<text:s/>consultation<text:s/>with<text:s/>FCDO<text:s/></text:span><text:span text:style-name="T502_9">a</text:span><text:span text:style-name="T502_10">nd<text:s/>against<text:s/>the<text:s/></text:span><text:span text:style-name="T502_11">approved<text:s/></text:span><text:span text:style-name="T502_12">workplan</text:span><text:span text:style-name="T502_13">,<text:s/>for<text:s/>example,<text:s/>Young<text:s/>Lives<text:s/>engaged<text:s/>closely<text:s/>with<text:s/>FCDO<text:s/>to<text:s/>revi</text:span><text:span text:style-name="T502_14">s</text:span><text:span text:style-name="T502_15">e<text:s/></text:span><text:span text:style-name="T502_16">the<text:s/></text:span><text:span text:style-name="T502_17">budget<text:s/>when<text:s/></text:span><text:span text:style-name="T502_18">survey<text:s/>methodology<text:s/>and<text:s/>country<text:s/>participation<text:s/>changed</text:span><text:span text:style-name="T502_19"><text:s/>to<text:s/>ensure<text:s/>alignment<text:s/>between<text:s/>spend<text:s/>and<text:s/></text:span><text:span text:style-name="T502_20">activities</text:span><text:span text:style-name="T502_21">.<text:s/>Young<text:s/>Lives<text:s/>also<text:s/>produced<text:s/>quarterly<text:s/></text:span><text:span text:style-name="T502_22">financial</text:span><text:span text:style-name="T502_23"><text:s/></text:span><text:span text:style-name="T502_24">reporting<text:s/></text:span><text:span text:style-name="T502_25">which<text:s/>included<text:s/>transaction<text:s/>listing<text:s/>and<text:s/>supporting<text:s/>documentation<text:s/>where<text:s/>required.</text:span></text:p>
      <text:p text:style-name="P503"/>
      <text:p text:style-name="P504"><text:span text:style-name="T504_1">Partnerships<text:s/>and<text:s/>Deliver<text:s/>Chain<text:s/></text:span><text:span text:style-name="T504_2">Management</text:span><text:span text:style-name="T504_3">:<text:s/></text:span><text:span text:style-name="T504_4">Young<text:s/>Lives<text:s/>ha</text:span><text:span text:style-name="T504_5">s<text:s/>long-standing<text:s/>partnerships<text:s/>with<text:s/>research<text:s/>and<text:s/>policy<text:s/>organisations<text:s/>in<text:s/>study<text:s/>countries<text:s/></text:span><text:span text:style-name="T504_6">which<text:s/>was<text:s/>critical<text:s/>to<text:s/>programme<text:s/>delivery</text:span><text:span text:style-name="T504_7">,<text:s/>supporting<text:s/>continuity,<text:s/>trust<text:s/>with<text:s/>respondents,<text:s/>low<text:s/>attrition</text:span><text:span text:style-name="T504_8"><text:s/>and<text:s/>policy<text:s/>impact</text:span><text:span text:style-name="T504_9">.<text:s/></text:span><text:span text:style-name="T504_10">Delivery<text:s/>chain<text:s/>mapping<text:s/>was<text:s/>completed<text:s/>in<text:s/>2020<text:s/>and<text:s/>updated<text:s/>annually</text:span><text:span text:style-name="T504_11"><text:s/>(it<text:s/>was<text:s/>last<text:s/>updated<text:s/>in<text:s/>April<text:s/>2025)</text:span><text:span text:style-name="T504_12">.<text:s/></text:span><text:span text:style-name="T504_13">A<text:s/>comprehensive<text:s/>Due<text:s/>Diligence<text:s/></text:span><text:span text:style-name="T504_14">Assessment<text:s/>(DDA)<text:s/></text:span><text:span text:style-name="T504_15">was<text:s/>completed<text:s/>by<text:s/>the<text:s/>University<text:s/>of<text:s/>Oxford<text:s/></text:span><text:span text:style-name="T504_16">Researc</text:span><text:span text:style-name="T504_17">h</text:span><text:span text:style-name="T504_18"><text:s/>Services<text:s/>Due<text:s/>Diligence<text:s/>Team<text:s/>on<text:s/>all<text:s/>downstream<text:s/>partners</text:span><text:span text:style-name="T504_19"><text:s/>–<text:s/>the<text:s/>DDA<text:s/>was<text:s/>last<text:s/>updated<text:s/>in<text:s/>2024</text:span><text:span text:style-name="T504_20">.<text:s/></text:span><text:span text:style-name="T504_21">All<text:s/>partners<text:s/>were<text:s/>requested<text:s/>to<text:s/>complete<text:s/>DFID’s<text:s/>‘Enhanced<text:s/>Due<text:s/>Diligence<text:s/>–<text:s/>Safeguarding<text:s/>for<text:s/>External<text:s/>Partners’<text:s/>questionnaire.<text:s/></text:span><text:span text:style-name="T504_22">Risk<text:s/>mitigation<text:s/>measures<text:s/>we</text:span><text:span text:style-name="T504_23">re<text:s/>embedded<text:s/>through<text:s/>collaboration<text:s/>framework<text:s/>and<text:s/>call-down<text:s/>agreements.<text:s/></text:span></text:p>
      <text:p text:style-name="P505"/>
      <text:p text:style-name="P506"><text:span text:style-name="T506_1">Monitoring<text:s/>and<text:s/>Evaluation:</text:span><text:span text:style-name="T506_2"><text:s/></text:span><text:span text:style-name="T506_3">Progress<text:s/>and<text:s/>performance<text:s/>was<text:s/>monitored<text:s/>through<text:s/></text:span><text:span text:style-name="T506_4">the</text:span><text:span text:style-name="T506_5"><text:s/>logframe.</text:span><text:span text:style-name="T506_6"><text:s/>Updates<text:s/>were<text:s/>submitted<text:s/>quarterly</text:span><text:span text:style-name="T506_7"><text:s/></text:span><text:span text:style-name="T506_8">and<text:s/>the<text:s/>logframe<text:s/>was<text:s/>reassessed<text:s/></text:span><text:span text:style-name="T506_9">biannually</text:span><text:span text:style-name="T506_10"><text:s/>and<text:s/>was<text:s/>last<text:s/>updated<text:s/>in<text:s/>November<text:s/>2025.</text:span><text:span text:style-name="T506_11"><text:s/>Internal<text:s/>monitoring<text:s/>was<text:s/>handled<text:s/>in<text:s/>line<text:s/>with<text:s/>FCDO<text:s/>practices,<text:s/>including</text:span><text:span text:style-name="T506_12"><text:s/></text:span><text:span text:style-name="T506_13">Annual<text:s/>Reviews</text:span><text:span text:style-name="T506_14">,</text:span><text:span text:style-name="T506_15"><text:s/></text:span><text:span text:style-name="T506_16">monthly<text:s/>and<text:s/>quarterly<text:s/>programme<text:s/>management<text:s/>meeting.<text:s/>Young<text:s/>Li</text:span><text:span text:style-name="T506_17">ves<text:s/>also<text:s/>had<text:s/>strong<text:s/>internal<text:s/>management,<text:s/>Steering<text:s/>Committee<text:s/>and<text:s/></text:span><text:span text:style-name="T506_18">Advisory<text:s/>Board<text:s/></text:span><text:span text:style-name="T506_19">meeting</text:span><text:span text:style-name="T506_20">s</text:span><text:span text:style-name="T506_21"><text:s/>to<text:s/>keep<text:s/>track<text:s/>of<text:s/>progress.<text:s/></text:span></text:p>
      <text:p text:style-name="P507"/>
      <table:table table:style-name="Table9">
        <table:table-column table:style-name="Column45"/>
        <table:table-column table:style-name="Column46"/>
        <table:table-column table:style-name="Column47"/>
        <table:table-column table:style-name="Column48"/>
        <table:table-row table:style-name="Row53">
          <table:table-cell table:style-name="Cell170">
            <text:p text:style-name="P508"><text:span text:style-name="T508_1">Date<text:s/>of<text:s/>last<text:s/>narrative<text:s/>financial<text:s/>report</text:span></text:p>
          </table:table-cell>
          <table:table-cell table:style-name="Cell171">
            <text:p text:style-name="P509"><text:span text:style-name="T509_1">10<text:s/>June<text:s/>2025</text:span></text:p>
          </table:table-cell>
          <table:table-cell table:style-name="Cell172">
            <text:p text:style-name="P510"><text:span text:style-name="T510_1">Date<text:s/>of<text:s/>last<text:s/>audited<text:s/>annual<text:s/>statement</text:span></text:p>
          </table:table-cell>
          <table:table-cell table:style-name="Cell173">
            <text:p text:style-name="P511"><text:span text:style-name="T511_1">24<text:s/>March<text:s/>2025</text:span></text:p>
          </table:table-cell>
        </table:table-row>
      </table:table>
      <text:p text:style-name="P512"/>
      <text:p text:style-name="P513"/>
      <text:p text:style-name="P514"><text:span text:style-name="T514_1">Annex<text:s/>A:<text:s/>Full<text:s/>list<text:s/>of<text:s/>Publications<text:s/>from<text:s/>Young<text:s/>Lives<text:s/>At<text:s/>Work</text:span></text:p>
      <text:p text:style-name="P515"/>
      <text:p text:style-name="P516"><text:span text:style-name="T516_1">2020</text:span></text:p>
      <text:p text:style-name="P517"/>
      <text:p text:style-name="P518"><text:span text:style-name="T518_1">Perez,<text:s/>M.,<text:s/>and<text:s/>M.<text:s/>Favara<text:s/>(2020)<text:s/>"Maternal<text:s/>Age<text:s/>and<text:s/>Offspring<text:s/>Human<text:s/>Capital<text:s/>in<text:s/>India".<text:s/>CSAE<text:s/>Working<text:s/>Paper<text:s/>WPS/2020­15,<text:s/>July<text:s/>2020.</text:span></text:p>
      <text:p text:style-name="P519"/>
      <text:p text:style-name="P520"><text:span text:style-name="T520_1">Crivello,<text:s/>G.;<text:s/>Favara,<text:s/>M.<text:s/>(2020)<text:s/>“COVID-19<text:s/>and<text:s/>the<text:s/>‘Ethics<text:s/>of<text:s/>Disruption’:<text:s/>Current<text:s/>Dilemmas<text:s/>Facing<text:s/>Longitudinal<text:s/>Research<text:s/>in<text:s/>Low-<text:s/>and<text:s/>Middle-Income<text:s/>Countries”.<text:s/>Preprints<text:s/>2020,<text:s/>2020060262<text:s/></text:span></text:p>
      <text:p text:style-name="P521"/>
      <text:p text:style-name="P522"><text:span text:style-name="T522_1">Mitchell,<text:s/>M.,<text:s/>Favara,<text:s/>M.,<text:s/>Porter,<text:s/>C.<text:s/>and<text:s/>Sánchez,<text:s/>A.<text:s/>(2020).<text:s/>"Human<text:s/>Capital<text:s/>Development:<text:s/>New<text:s/>Evidence<text:s/>on<text:s/>the<text:s/>Production<text:s/>of<text:s/>Socio-Emotional<text:s/>Skills,"<text:s/>IZA<text:s/>Discussion<text:s/>Papers<text:s/>13804.</text:span></text:p>
      <text:p text:style-name="P523"/>
      <text:p text:style-name="P524"><text:span text:style-name="T524_1">G.<text:s/>Chang,<text:s/>M.<text:s/>Favara,<text:s/>R.<text:s/>Novella<text:s/>(2020)<text:s/>"The<text:s/>origins<text:s/>of<text:s/>cognitive<text:s/>skills<text:s/>and<text:s/>personality:<text:s/>the<text:s/>effect<text:s/>of<text:s/>in-utero<text:s/>climate<text:s/>shocks<text:s/>on<text:s/>adolescents<text:s/>and<text:s/>young<text:s/>adult<text:s/>life<text:s/>outcomes”,<text:s/>IZA<text:s/>Discussion<text:s/>Papers<text:s/>13960.</text:span></text:p>
      <text:p text:style-name="P525"/>
      <text:p text:style-name="P526"><text:span text:style-name="T526_1">2021</text:span></text:p>
      <text:p text:style-name="P527"/>
      <text:p text:style-name="P528"><text:span text:style-name="T528_1">C.<text:s/>Porter,<text:s/>M.<text:s/>Favara,<text:s/>R.<text:s/>Freund,<text:s/>A.<text:s/>Sánchez,<text:s/>D.<text:s/>Scott,<text:s/></text:span><text:span text:style-name="T528_2">(2021)<text:s/></text:span><text:span text:style-name="T528_3">"Young<text:s/>Lives<text:s/>interrupted:<text:s/>Effects<text:s/>of<text:s/>Covid-19<text:s/>and<text:s/>containment<text:s/>policies<text:s/>on<text:s/>Adolescents<text:s/>in<text:s/>Low-<text:s/>and<text:s/>Middle-Income<text:s/>Countries";<text:s/>COVID<text:s/>Economics,<text:s/>CEPR<text:s/>Press,<text:s/>Issue<text:s/>67,<text:s/>pp<text:s/>172-198,<text:s/>February<text:s/>2021.<text:s/></text:span></text:p>
      <text:p text:style-name="P529"/>
      <text:p text:style-name="P530"><text:span text:style-name="T530_1">Crivello,<text:s/>G.;<text:s/>Favara,<text:s/>M.<text:s/>(2021)<text:s/>“COVID-19<text:s/>and<text:s/>the<text:s/>‘Ethics<text:s/>of<text:s/>Disruption’:<text:s/>Current<text:s/>Dilemmas<text:s/>Facing<text:s/>Longitudinal<text:s/>Research<text:s/>in<text:s/>Low-<text:s/>and<text:s/>Middle-Income<text:s/>Countries”.<text:s/>Methodological<text:s/>Innovation,<text:s/>Vol<text:s/>14<text:s/>(1).</text:span></text:p>
      <text:p text:style-name="P531"/>
      <text:p text:style-name="P532"><text:span text:style-name="T532_1">C.<text:s/>Porter,<text:s/>M.<text:s/>Favara,<text:s/>A.<text:s/>Hittmeyer,<text:s/>D.<text:s/>Scott,<text:s/>A.<text:s/>Sánchez,<text:s text:c="2"/>R.<text:s/>Ellanki,<text:s/>T.<text:s/>Woldehanna,<text:s/>L.T.<text:s/>Duc,<text:s/>M.<text:s/>Craske<text:s/>and<text:s/>A.<text:s/>Stein<text:s/>(2021)<text:s/>“Impact<text:s/>of<text:s/>the<text:s/>COVID-19<text:s/>Pandemic<text:s/>on<text:s/>anxiety<text:s/>and<text:s/>depression<text:s/>symptoms<text:s/>of<text:s/>young<text:s/>people<text:s/>in<text:s/>the<text:s/>Global<text:s/>South:<text:s/>evidence<text:s/>from<text:s/>a<text:s/>four-country<text:s/>cohort<text:s/>study”.<text:s/>MedRxiv,<text:s/>doi: https://doi.org/10.1101/2021.02.02.21250897</text:span></text:p>
      <text:p text:style-name="P533"/>
      <text:p text:style-name="P534"><text:span text:style-name="T534_1">Vanessa<text:s/>Rojas,<text:s/></text:span><text:span text:style-name="T534_2">(2021)<text:s/></text:span><text:span text:style-name="T534_3">"Estrategias<text:s/>de<text:s/>cuidado<text:s/>infantil<text:s/>en<text:s/>familias<text:s/>vulnerables<text:s/>peruanas:<text:s/>Evidencia<text:s/>del<text:s/>estudio<text:s/>cualitativo<text:s/>longitudinal<text:s/>Niños<text:s/>del<text:s/>Milenio"</text:span></text:p>
      <text:p text:style-name="P535"/>
      <text:p text:style-name="P536"><text:span text:style-name="T536_1">Gabriela<text:s/>Guerrero,<text:s/>Juan<text:s/>Leon,<text:s/>Paul<text:s/>Glewwe,<text:s/>Santiago<text:s/>Cueto<text:s/></text:span><text:span text:style-name="T536_2">(2021)</text:span><text:span text:style-name="T536_3">.</text:span><text:span text:style-name="T536_4"><text:s/></text:span><text:span text:style-name="T536_5">"What<text:s/>difference<text:s/>do<text:s/>schools<text:s/>make?<text:s/>A<text:s/>mixed<text:s/>methods<text:s/>study<text:s/>in<text:s/>secondary<text:s/>schools<text:s/>in<text:s/>Peru"</text:span></text:p>
      <text:p text:style-name="P537"/>
      <text:p text:style-name="P538"><text:span text:style-name="T538_1">Favara<text:s/>M.,<text:s/>P.<text:s/>Glewwe,<text:s/>C.<text:s/>Porter,<text:s/>A.<text:s/>Sánchez<text:s/>(2021)</text:span><text:span text:style-name="T538_2">.</text:span><text:span text:style-name="T538_3"><text:s/>“Expecting<text:s/>better?<text:s/>How<text:s/>young<text:s/>people<text:s/>form<text:s/>their<text:s/>earnings<text:s/>expectations”,<text:s/>IZA<text:s/>Discussion<text:s/>Papers</text:span></text:p>
      <text:p text:style-name="P539"/>
      <text:p text:style-name="P540"><text:span text:style-name="T540_1">Sánchez,<text:s/>A.,<text:s/>Favara,<text:s/>M.,<text:s/>Porter,<text:s/>C.<text:s/>(2021)</text:span><text:span text:style-name="T540_2">.</text:span><text:span text:style-name="T540_3"><text:s/>“Stratification<text:s/>of<text:s/>Returns<text:s/>to<text:s/>Higher<text:s/>Education<text:s/>in<text:s/>Peru:<text:s/>The<text:s/>Role<text:s/>of<text:s/>Education<text:s/>Quality<text:s/>and<text:s/>Major<text:s/>Choices”,<text:s/>IZA<text:s/>Discussion<text:s/>Papers</text:span></text:p>
      <text:p text:style-name="P541"/>
      <text:p text:style-name="P542"><text:span text:style-name="T542_1">Catherine<text:s/>Porter,<text:s/>Alula<text:s/>Pankhurst<text:s/></text:span><text:span text:style-name="T542_2">(2021).<text:s/></text:span><text:span text:style-name="T542_3">"A<text:s/>Lost<text:s/>Year<text:s/>of<text:s/>Learning<text:s/>for<text:s/>Girls<text:s/>in<text:s/>Ethiopia:<text:s/>Evidence<text:s/>From<text:s/>the<text:s/>Young<text:s/>Lives<text:s/>at<text:s/>Work<text:s/>COVID-19<text:s/>Phone<text:s/>Survey"</text:span></text:p>
      <text:p text:style-name="P543"/>
      <text:p text:style-name="P544"><text:span text:style-name="T544_1">Agüero,<text:s/>J.,<text:s/>Favara,<text:s/>M.,<text:s/>Porter,<text:s/>C.,<text:s/>&amp;<text:s/>Sánchez,<text:s/>A.</text:span><text:span text:style-name="T544_2"><text:s/>(2021).</text:span><text:span text:style-name="T544_3"><text:s/>"Do<text:s/>More<text:s/>School<text:s/>Resources<text:s/>Increase<text:s/>Learning<text:s/>Outcomes?<text:s/>Evidence<text:s/>from<text:s/>an<text:s/>Extended<text:s/>School-Day<text:s/>Reform"</text:span></text:p>
      <text:p text:style-name="P545"/>
      <text:p text:style-name="P546"><text:span text:style-name="T546_1">C.<text:s/>Porter,<text:s/>M.<text:s/>Favara,<text:s/>A.<text:s/>Hittmeyer,<text:s/>et<text:s/>al.,<text:s/>(2021)</text:span><text:span text:style-name="T546_2">.</text:span><text:span text:style-name="T546_3"><text:s/>“Impact<text:s/>of<text:s/>the<text:s/>COVID-19<text:s/>Pandemic<text:s/>on<text:s/>anxiety<text:s/>and<text:s/>depression<text:s/>symptoms<text:s/>of<text:s/>young<text:s/>people<text:s/>in<text:s/>the<text:s/>Global<text:s/>South:<text:s/>evidence<text:s/>from<text:s/>a<text:s/>four-country<text:s/>cohort<text:s/>study”.<text:s/>BMJ<text:s/>Open 2021;11</text:span></text:p>
      <text:p text:style-name="P547"/>
      <text:p text:style-name="P548"><text:span text:style-name="T548_1">Gina<text:s/>Crivello,<text:s/>Agazi<text:s/>Tiumelissan,<text:s/>Karin<text:s/>Heissler,<text:s/></text:span><text:span text:style-name="T548_2">(2021)</text:span><text:span text:style-name="T548_3">.<text:s/></text:span><text:span text:style-name="T548_4">"The<text:s/>Challenges<text:s/>Made<text:s/>me<text:s/>Stronger:<text:s/>What<text:s/>contributes<text:s/>to<text:s/>Young<text:s/>Peoples<text:s/>Resilience<text:s/>in<text:s/>Ethiopia"</text:span></text:p>
      <text:p text:style-name="P549"/>
      <text:p text:style-name="P550"><text:span text:style-name="T550_1">Nikki<text:s/>Van<text:s/>Der<text:s/>Gagg<text:s/></text:span><text:span text:style-name="T550_2">(2021).<text:s/></text:span><text:span text:style-name="T550_3">"Building<text:s/>Our<text:s/>Imagined<text:s/>Futures<text:s/>Supporting<text:s/>Resilience<text:s/>Among<text:s/>Young<text:s/>Women<text:s/>and<text:s/>Men<text:s/>in<text:s/>Ethiopia"</text:span></text:p>
      <text:p text:style-name="P551"/>
      <text:p text:style-name="P552"><text:span text:style-name="T552_1">Alan<text:s/>Sanchez,<text:s/>Catherine<text:s/>Porter,<text:s/>Marta<text:s/>Favara</text:span><text:span text:style-name="T552_2">,<text:s/>(2021).</text:span><text:span text:style-name="T552_3"><text:s/>"Policy<text:s/>Brief:<text:s/>Estratificación<text:s/>de<text:s/>los<text:s/>retornos<text:s/>a<text:s/>la<text:s/>educación<text:s/>superior<text:s/>en<text:s/>el<text:s/>Perú:<text:s/>el<text:s/>rol<text:s/>de<text:s/>la<text:s/>calidad<text:s/>de<text:s/>la<text:s/>educación<text:s/>y<text:s/>las<text:s/>opciones<text:s/>de<text:s/>carrera"</text:span></text:p>
      <text:p text:style-name="P553"/>
      <text:p text:style-name="P554"><text:span text:style-name="T554_1">Gabriela<text:s/>Guerrero,<text:s/>Juan<text:s/>Leon,<text:s/>Paul<text:s/>Glewwe,<text:s/>Santiago<text:s/>Cueto<text:s/></text:span><text:span text:style-name="T554_2">(2021).<text:s/></text:span><text:span text:style-name="T554_3">"Policy<text:s/>Brief:<text:s/>¿Qué<text:s/>diferencia<text:s/>hacen<text:s/>las<text:s/>escuelas?<text:s/>Un<text:s/>estudio<text:s/>de<text:s/>métodos<text:s/>mixtos<text:s/>en<text:s/>colegios<text:s/>secundarios<text:s/>del<text:s/>Perú"</text:span></text:p>
      <text:p text:style-name="P555"/>
      <text:p text:style-name="P556"><text:span text:style-name="T556_1">Alan<text:s/>Sanchez,<text:s/>Catherine<text:s/>Porter,<text:s/>Jorge<text:s/>Aguero,<text:s/>Marta<text:s/>Favara,<text:s/></text:span><text:span text:style-name="T556_2">(2021).<text:s/></text:span><text:span text:style-name="T556_3">"Policy<text:s/>Brief:¿Más<text:s/>recursos<text:s/>escolares<text:s/>mejoran<text:s/>los<text:s/>resultados<text:s/>de<text:s/>aprendizaje?<text:s/>Evidencia<text:s/>de<text:s/>la<text:s/>reforma<text:s/>de<text:s/>Jornada<text:s/>Escolar<text:s/>Completa"</text:span></text:p>
      <text:p text:style-name="P557"/>
      <text:p text:style-name="P558"><text:span text:style-name="T558_1">Kath<text:s/>Ford<text:s/></text:span><text:span text:style-name="T558_2">(2021).<text:s/></text:span><text:span text:style-name="T558_3">"Addressing<text:s/>Inequality<text:s/>in<text:s/>Higher<text:s/>Education<text:s/>in<text:s/>Peru:<text:s/>Structural<text:s/>Inequalities<text:s/>Bias<text:s/>Expectations<text:s/>and<text:s/>Access<text:s/>to<text:s/>the<text:s/>Best-quality<text:s/>Universities<text:s/>and<text:s/>Well-paid<text:s/>Jobs."</text:span></text:p>
      <text:p text:style-name="P559"/>
      <text:p text:style-name="P560"><text:span text:style-name="T560_1">Kath<text:s/>Ford</text:span><text:span text:style-name="T560_2"><text:s/>(2021).<text:s/></text:span><text:span text:style-name="T560_3">"Educational<text:s/>Inequality<text:s/>in<text:s/>Peru:<text:s/>What<text:s/>Works<text:s/>for<text:s/>Improving<text:s/>Secondary<text:s/>School<text:s/>Quality"</text:span></text:p>
      <text:p text:style-name="P561"/>
      <text:p text:style-name="P562"><text:span text:style-name="T562_1">Catherine<text:s/>Porter<text:s/></text:span><text:span text:style-name="T562_2">(2021).<text:s/></text:span><text:span text:style-name="T562_3">"Inequalities<text:s/>in<text:s/>Socio-emotional<text:s/>Skills<text:s/>Development<text:s/>in<text:s/>Peru"</text:span></text:p>
      <text:p text:style-name="P563"/>
      <text:p text:style-name="P564"><text:span text:style-name="T564_1">Gina<text:s/>Crivello,<text:s/>Jo<text:s/>Boyden,<text:s/>Julia<text:s/>Tilford,<text:s/>Clare<text:s/>Gorman<text:s/></text:span><text:span text:style-name="T564_2">(2021).<text:s/></text:span><text:span text:style-name="T564_3">"A<text:s/>Synthesis<text:s/>of<text:s/>Young<text:s/>Lives<text:s/>Longitudinal<text:s/>Study:<text:s/>Methodological<text:s/>Approaches"</text:span></text:p>
      <text:p text:style-name="P565"/>
      <text:p text:style-name="P566"><text:span text:style-name="T566_1">C.<text:s/>Porter,<text:s/>M.<text:s/>Favara,<text:s/>A.<text:s/>Sánchez,<text:s/>D.<text:s/>Scott,<text:s/>(2021)</text:span><text:span text:style-name="T566_2">.<text:s/></text:span><text:span text:style-name="T566_3">“The<text:s/>impact<text:s/>of<text:s/>COVID-19<text:s/>lockdowns<text:s/>on<text:s/>the<text:s/>experience<text:s/>of<text:s/>domestic<text:s/>violence<text:s/>among<text:s/>young<text:s/>people<text:s/>in<text:s/>Peru:<text:s/>Evidence<text:s/>from<text:s/>a<text:s/>list<text:s/>randomization<text:s/>experiment”.<text:s/>Social<text:s/>Science<text:s/>and<text:s/>Medicine-<text:s/>Population<text:s/>Health,<text:s/>Vol.<text:s/>14,<text:s/>June<text:s/>2021</text:span></text:p>
      <text:p text:style-name="P567"/>
      <text:p text:style-name="P568"><text:span text:style-name="T568_1">Renu<text:s/>Singh,<text:s/>Kath<text:s/>Ford<text:s/></text:span><text:span text:style-name="T568_2">(2021).<text:s/></text:span><text:span text:style-name="T568_3">"Supporting<text:s/>Vulnerable<text:s/>Girls<text:s/>and<text:s/>Young<text:s/>Women<text:s/>in<text:s/>India:<text:s/>Evidence<text:s/>from<text:s/>the<text:s/>Listening<text:s/>to<text:s/>Young<text:s/>Lives<text:s/>at<text:s/>Work<text:s/>COVID-19<text:s/>Phone<text:s/>Survey"</text:span></text:p>
      <text:p text:style-name="P569"/>
      <text:p text:style-name="P570"><text:span text:style-name="T570_1">Jo<text:s/>Boyden,<text:s/>Deborah<text:s/>Walnicki</text:span><text:span text:style-name="T570_2"><text:s/>(2021).</text:span><text:span text:style-name="T570_3"><text:s/>"Leveraging<text:s/>the<text:s/>Power<text:s/>of<text:s/>Longitudinal<text:s/>Data:<text:s/>Insights<text:s/>on<text:s/>Data<text:s/>Harmonisation<text:s/>and<text:s/>Linkage<text:s/>from<text:s/>Young<text:s/>Lives"</text:span></text:p>
      <text:p text:style-name="P571"/>
      <text:p text:style-name="P572"><text:span text:style-name="T572_1">Kiros<text:s/>Birhanu,<text:s/>Agazi<text:s/>Tiumelissan,<text:s/>Alula<text:s/>Pankhurst</text:span><text:span text:style-name="T572_2">,<text:s/>(2021).</text:span><text:span text:style-name="T572_3">"The<text:s/>Disparity<text:s/>between<text:s/>intention<text:s/>and<text:s/>reality:<text:s/>The<text:s/>Pre-Primary<text:s/>O-Class<text:s/>Context<text:s/>in<text:s/>Three<text:s/>Rural<text:s/>Young<text:s/>Lives<text:s/>Communities<text:s/>in<text:s/>Ethiopia</text:span></text:p>
      <text:p text:style-name="P573"/>
      <text:p text:style-name="P574"><text:span text:style-name="T574_1">Porter<text:s/>C,<text:s/>Hittmeyer<text:s/>A,<text:s/>Favara<text:s/>M,<text:s/>Scott<text:s/>D,<text:s/>Sánchez<text:s/>A.<text:s/>(2021)</text:span><text:span text:style-name="T574_2">.</text:span><text:span text:style-name="T574_3"><text:s/>The<text:s/>Evolution<text:s/>of<text:s/>Young<text:s/>People’s<text:s/>Mental<text:s/>Health<text:s/>during<text:s/>COVID-19:<text:s/>Evidence<text:s/>from<text:s/>four<text:s/>Low-and<text:s/>Middle-Income-Countries.<text:s/>medRxiv,<text:s/>pp.<text:s/>1-10.<text:s/>doi:10.1101/2021.06.28.21259620.<text:s text:c="2"/></text:span></text:p>
      <text:p text:style-name="P575"/>
      <text:p text:style-name="P576"><text:span text:style-name="T576_1">Renu<text:s/>Singh,<text:s/>Gina<text:s/>Crivello,<text:s/>Professor<text:s/>Uma<text:s/>Vennam<text:s/></text:span><text:span text:style-name="T576_2">(2021).<text:s/></text:span><text:span text:style-name="T576_3">"The<text:s/>Educational<text:s/>and<text:s/>Occupational<text:s/>Trajectories<text:s/>of<text:s/>Adolescents<text:s/>and<text:s/>Youth<text:s/>with<text:s/>Disabilities<text:s/>in<text:s/>India"<text:s/></text:span></text:p>
      <text:p text:style-name="P577"/>
      <text:p text:style-name="P578"><text:span text:style-name="T578_1">Singh,<text:s/>R.<text:s/>(2021).<text:s/>The<text:s/>Educational<text:s/>and<text:s/>Occupational<text:s/>Trajectories<text:s/>of<text:s/>Adolescents<text:s/>and<text:s/>Youth<text:s/>with<text:s/>Disabilities<text:s/>in<text:s/>India.<text:s/>Oxford:<text:s/>Young<text:s/>Lives.</text:span></text:p>
      <text:p text:style-name="P579"/>
      <text:p text:style-name="P580"><text:span text:style-name="T580_1">Vanessa<text:s/>Rojas<text:s/>Arangoitia<text:s/>(2021).<text:s/>Educación<text:s/>superior<text:s/>en<text:s/>tiempos<text:s/>de<text:s/>pandemia.<text:s/>Una<text:s/>aproximación<text:s/>cualitativa<text:s/>a<text:s/>las<text:s/>trayectorias<text:s/>educativas<text:s/>de<text:s/>las<text:s/>y<text:s/>los<text:s/>jóvenes<text:s/>de<text:s/>NdM<text:s/>en<text:s/>el<text:s/>Perú</text:span></text:p>
      <text:p text:style-name="P581"/>
      <text:p text:style-name="P582"><text:span text:style-name="T582_1">Vanessa<text:s/>Rojas<text:s/>Arangoitia<text:s/>(2021).<text:s/>Análisis<text:s/>&amp;<text:s/>propuestas:<text:s/>Educación<text:s/>superior<text:s/>en<text:s/>pandemia:<text:s/>Una<text:s/>aproximación<text:s/>cualitativa<text:s/>desde<text:s/>Niños<text:s/>del<text:s/>Milenio</text:span></text:p>
      <text:p text:style-name="P583"/>
      <text:p text:style-name="P584"><text:span text:style-name="T584_1">Professor<text:s/>Revathi<text:s/>Ellanki,<text:s/>Marta<text:s/>Favara,<text:s/>Le<text:s/>Thuc<text:s/>Duc,<text:s/>Andy<text:s/>McKay,<text:s/>Catherine<text:s/>Porter,<text:s/>Alan<text:s/>Sanchez,<text:s/>Douglas<text:s/>Scott,<text:s/>Tassew<text:s/>Woldehanna<text:s/>(2021).<text:s/>"Assessing<text:s/>the<text:s/>potential<text:s/>impact<text:s/>of<text:s/>coronavirus<text:s/>disease<text:s/>2019<text:s/>(COVID-19)<text:s/>on<text:s/>the<text:s/>Sustainable<text:s/>Development<text:s/>Goals<text:s/>(SDG)<text:s/>outcomes:<text:s/>evidence<text:s/>from<text:s/>telephone<text:s/>surveys<text:s/>in<text:s/>the<text:s/>four<text:s/>Young<text:s/>Lives<text:s/>countries"<text:s/></text:span></text:p>
      <text:p text:style-name="P585"/>
      <text:p text:style-name="P586"><text:span text:style-name="T586_1">Gina<text:s/>Crivello,<text:s/>Virgina<text:s/>Morrow<text:s/>(2021).<text:s/>"Ethics<text:s/>Learning<text:s/>from<text:s/>Young<text:s/>Lives:<text:s/>20<text:s/>years<text:s/>on"</text:span></text:p>
      <text:p text:style-name="P587"/>
      <text:p text:style-name="P588"><text:span text:style-name="T588_1">Kath<text:s/>Ford,<text:s/>Nguyen<text:s/>Thang,<text:s/>Le<text:s/>Thuc<text:s/>Duc<text:s/>(2021).<text:s/>"Persistent<text:s/>Inequality<text:s/>and<text:s/>COVID-19<text:s/>Holding<text:s/>Back<text:s/>Young<text:s/>People<text:s/>in<text:s/>Vietnam:<text:s/>Evidence<text:s/>from<text:s/>the<text:s/>Listening<text:s/>to<text:s/>Young<text:s/>Lives<text:s/>as<text:s/>Work<text:s/>Covid-19<text:s/>Phone<text:s/>Survey"<text:s/></text:span></text:p>
      <text:p text:style-name="P589"/>
      <text:p text:style-name="P590"><text:span text:style-name="T590_1">Kath<text:s/>Ford,<text:s/>Santiago<text:s/>Cueto,<text:s/>Alan<text:s/>Sanchez<text:s/>(2021).<text:s/>"The<text:s/>Challenges<text:s/>of<text:s/>Inequality<text:s/>and<text:s/>COVID_19<text:s/>for<text:s/>Young<text:s/>People<text:s/>in<text:s/>Peru:<text:s/>Evidence<text:s/>from<text:s/>the<text:s/>Listening<text:s/>to<text:s/>Young<text:s/>Lives<text:s/>at<text:s/>Work<text:s/>COVId-19<text:s/>Phone<text:s/>Survey"<text:s/></text:span></text:p>
      <text:p text:style-name="P591"/>
      <text:p text:style-name="P592"><text:span text:style-name="T592_1">Marta<text:s/>Favara,<text:s/>Gina<text:s/>Crivello,<text:s/>Mary<text:s/>Penny,<text:s/>Catherine<text:s/>Porter,<text:s/>Alan<text:s/>Sanchez,<text:s/>Douglas<text:s/>Scott,<text:s/>Le<text:s/>Thuc<text:s/>Duc,<text:s/>Tassew<text:s/>Woldehanna,<text:s/>Andy<text:s/>McKay,<text:s/>Ellanka<text:s/>Ravathi<text:s/>(2021).<text:s/>"Cohort<text:s/>Profile<text:s/>Update:<text:s/>The<text:s/>Young<text:s/>Lives<text:s/>Study"<text:s/></text:span></text:p>
      <text:p text:style-name="P593"/>
      <text:p text:style-name="P594"><text:span text:style-name="T594_1">Briyit<text:s/>Arapa,<text:s/>Eduardo<text:s/>Sánchez,<text:s/>Alejandra<text:s/>Hurtado-Mazeyra,<text:s/>Alan<text:s/>Sánchez<text:s/>(2021).<text:s/>The<text:s/>relationship<text:s/>between<text:s/>access<text:s/>to<text:s/>pre-school<text:s/>education<text:s/>and<text:s/>the<text:s/>development<text:s/>of<text:s/>social-emotional<text:s/>competencies:<text:s/>Longitudinal<text:s/>evidence<text:s/>from<text:s/>Peru.</text:span></text:p>
      <text:p text:style-name="P595"/>
      <text:p text:style-name="P596"><text:span text:style-name="T596_1">Kath<text:s/>Ford,<text:s/>Jo<text:s/>Boyden<text:s/>(2021)<text:s/>"Delivering<text:s/>Research<text:s/>to<text:s/>Policy<text:s/>Impact:<text:s/>Reflections<text:s/>from<text:s/>Former<text:s/>Young<text:s/>Lives<text:s/>Director<text:s/>Jo<text:s/>Boyden<text:s/>on<text:s/>the<text:s/>Challenges<text:s/>of<text:s/>Leadership<text:s/>and<text:s/>Governance"</text:span></text:p>
      <text:p text:style-name="P597"/>
      <text:p text:style-name="P598"><text:span text:style-name="T598_1">Jo<text:s/>Boyden,<text:s/>Gina<text:s/>Crivello,<text:s/>Andrew<text:s/>Dawes<text:s/>and<text:s/>Cath<text:s/>Porter<text:s/>(2021).<text:s/>Designing<text:s/>Comparative,<text:s/>Longitudinal<text:s/>Mixed-Methods<text:s/>Research:<text:s/>Learning<text:s/>from<text:s/>Young<text:s/>Lives</text:span></text:p>
      <text:p text:style-name="P599"/>
      <text:p text:style-name="P600"><text:span text:style-name="T600_1">Katherine<text:s/>Curi-Quinto,<text:s/>Alan<text:s/>Sanchez,<text:s/>Nataly<text:s/>Lago-Berrocal,<text:s/>Mary<text:s/>E<text:s/>Penny,<text:s/>Claudia<text:s/>Murray,<text:s/>Richard<text:s/>Nunes,<text:s/>Marta<text:s/>Favara,<text:s/>Anisha<text:s/>Wijeyesekera,<text:s/>Julie<text:s/>A<text:s/>Lovegrove,<text:s/>Victor<text:s/>Soto-Caceres<text:s/>and<text:s/>Karani<text:s/>Santhanakrishnan<text:s/>Vimaleswaran<text:s/>(2021).<text:s/>Role<text:s/>of<text:s/>Government<text:s/>Financial<text:s/>Support<text:s/>and<text:s/>Vulnerability<text:s/>Characteristics<text:s/>Associated<text:s/>with<text:s/>Food<text:s/>Insecurity<text:s/>during<text:s/>the<text:s/>COVID-19<text:s/>Pandemic<text:s/>among<text:s/>Young<text:s/>Peruvians</text:span></text:p>
      <text:p text:style-name="P601"/>
      <text:p text:style-name="P602"><text:span text:style-name="T602_1">Douglas<text:s/>Scott,<text:s/>Richard<text:s/>Freund,<text:s/>Marta<text:s/>Favara,<text:s/>Catherine<text:s/>Porter,<text:s/>Alan<text:s/>Sanchez<text:s/>(2021).<text:s/>Unpacking<text:s/>the<text:s/>Post-lockdown<text:s/>Employment<text:s/>Recovery<text:s/>of<text:s/>Young<text:s/>Women<text:s/>in<text:s/>the<text:s/>Global<text:s/>South</text:span></text:p>
      <text:p text:style-name="P603"/>
      <text:p text:style-name="P604"><text:span text:style-name="T604_1">Donna<text:s/>Harris,<text:s/>Sarah<text:s/>Baird,<text:s/>Kath<text:s/>Ford,<text:s/>Kalle<text:s/>Hirvonen,<text:s/>Nicola<text:s/>Jones,<text:s/>Munir<text:s/>Kassa,<text:s/>Christian<text:s/>Meyer,<text:s/>Alula<text:s/>Pankhurst,<text:s/>Christina<text:s/>Wieser,<text:s/>and<text:s/>Tassew<text:s/>Woldehanna<text:s/>(2021).<text:s/>The<text:s/>Impact<text:s/>of<text:s/>COVID-19<text:s/>in<text:s/>Ethiopia:<text:s/>Policy<text:s/>Brief</text:span></text:p>
      <text:p text:style-name="P605"/>
      <text:p text:style-name="P606"><text:span text:style-name="T606_1">Le<text:s/>Thuc<text:s/>Duc<text:s/>(2021).<text:s/>Gender<text:s/>gaps<text:s/>in<text:s/>human<text:s/>capital<text:s/>development:<text:s/>Evidence<text:s/>from<text:s/>Ethiopia,<text:s/>India,<text:s/>Pery<text:s/>and<text:s/>Vietnam.</text:span></text:p>
      <text:p text:style-name="P607"/>
      <text:p text:style-name="P608"><text:span text:style-name="T608_1">2022</text:span></text:p>
      <text:p text:style-name="P609"/>
      <text:p text:style-name="P610"><text:span text:style-name="T610_1">G.<text:s/>Chang,<text:s/>M.<text:s/>Favara,<text:s/>R.<text:s/>Novella<text:s/>(2022)<text:s/>"The<text:s/>origins<text:s/>of<text:s/>cognitive<text:s/>skills<text:s/>and<text:s/>non-cognitive<text:s/>skills:<text:s/>The<text:s/>long-term<text:s/>effect<text:s/>of<text:s/>in-utero<text:s/>rainfall<text:s/>shocks<text:s/>in<text:s/>India”,<text:s/>Economics<text:s/>&amp;<text:s/>Human<text:s/>Biology,<text:s/>Vol<text:s/>44</text:span></text:p>
      <text:p text:style-name="P611"/>
      <text:p text:style-name="P612"><text:span text:style-name="T612_1">Annina<text:s/>Hittmeyer<text:s/>(202</text:span><text:span text:style-name="T612_2">2</text:span><text:span text:style-name="T612_3">).<text:s/>Stata<text:s/>module<text:s/>to<text:s/>perform<text:s/>t-tests<text:s/>and<text:s/>export<text:s/>the<text:s/>results<text:s/>to<text:s/>excel<text:s/>for<text:s/>multiple<text:s/>dependent<text:s/>and<text:s/>by<text:s/>multiple<text:s/>binary<text:s/>variables/across<text:s/>sub-samples</text:span></text:p>
      <text:p text:style-name="P613"/>
      <text:p text:style-name="P614"><text:span text:style-name="T614_1">Hurtado-Mazeyra<text:s/>A.,<text:s/>Melina,<text:s/>O.,<text:s/>Rojas,<text:s/>M.E.,<text:s/>Sánchez,<text:s/>A.<text:s/>(2022).<text:s/>The<text:s/>relationship<text:s/>between<text:s/>maternal<text:s/>sensitivity<text:s/>and<text:s/>play<text:s/>during<text:s/>early<text:s/>childhood<text:s/>with<text:s/>cognitive<text:s/>skills<text:s/>and<text:s/>socio-emotional<text:s/>competencies:<text:s/>Longitudinal<text:s/>evidence<text:s/>from<text:s/>Peru</text:span></text:p>
      <text:p text:style-name="P615"/>
      <text:p text:style-name="P616"><text:span text:style-name="T616_1">Porter,<text:s/>C.,<text:s/>Hittmeyer,<text:s/>A.,<text:s/>Favara,<text:s/>M.,<text:s/>Scott,<text:s/>D.,<text:s/>&amp;<text:s/>Sánchez,<text:s/>A.<text:s/>(2022).<text:s/>The<text:s/>evolution<text:s/>of<text:s/>young<text:s/>people’s<text:s/>mental<text:s/>health<text:s/>during<text:s/>COVID-19<text:s/>and<text:s/>the<text:s/>role<text:s/>of<text:s/>food<text:s/>insecurity:<text:s/>Evidence<text:s/>from<text:s/>a<text:s/>four<text:s/>low-and-middle-income-country<text:s/>cohort<text:s/>study.<text:s/>Public<text:s/>Health<text:s/>Pract<text:s/>(Oxf)</text:span></text:p>
      <text:p text:style-name="P617"/>
      <text:p text:style-name="P618"><text:span text:style-name="T618_1">Pankhurst,<text:s/>A.,<text:s/>Araya,<text:s/>M<text:s/>and<text:s/>Tiumelissan,<text:s/>A.<text:s/>(2022)<text:s/>""Experiences<text:s/>of<text:s/>urban<text:s/>relocation<text:s/>and<text:s/>life<text:s/>in<text:s/>condominiums<text:s/>in<text:s/>Addis<text:s/>Ababa""</text:span></text:p>
      <text:p text:style-name="P619"/>
      <text:p text:style-name="P620"><text:span text:style-name="T620_1">Favara,<text:s/>M.,<text:s/>Hittmeyer,<text:s/>A.,<text:s/>Porter,<text:s/>C.,<text:s/>Singhal,<text:s/>S.,<text:s/>&amp;<text:s/>Woldehanna,<text:s/>T.<text:s/>(2022).<text:s/>Young<text:s/>people,<text:s/>mental<text:s/>health,<text:s/>and<text:s/>civil<text:s/>conflict:<text:s/>Preliminary<text:s/>findings<text:s/>from<text:s/>Ethiopia's<text:s/>Tigray<text:s/>region.<text:s/>Psychiatry<text:s/>Research<text:s/>Communications,<text:s/>Volume<text:s/>2,<text:s/>Issue<text:s/>1</text:span></text:p>
      <text:p text:style-name="P621"/>
      <text:p text:style-name="P622"><text:span text:style-name="T622_1">C.<text:s/>Porter,<text:s/>M.<text:s/>Favara,<text:s/>R.<text:s/>Freund,<text:s/>A.<text:s/>Sánchez,<text:s/>D.<text:s/>Scott.<text:s/>(2022).<text:s/>"Young<text:s/>Lives<text:s/>interrupted:<text:s/>Effects<text:s/>of<text:s/>Covid-19<text:s/>and<text:s/>containment<text:s/>policies<text:s/>on<text:s/>Adolescents<text:s/>in<text:s/>Low-<text:s/>and<text:s/>Middle-Income<text:s/>Countries"</text:span></text:p>
      <text:p text:style-name="P623"/>
      <text:p text:style-name="P624"><text:span text:style-name="T624_1">Ford,<text:s/>K<text:s/>and<text:s/>Freund,<text:s/>R.<text:s/>(2022).<text:s/>Two<text:s/>Years<text:s/>of<text:s/>COVID-19<text:s/>is<text:s/>Threatening<text:s/>Progress<text:s/>Towards<text:s/>the<text:s/>Sustainable<text:s/>Development<text:s/>Goals:<text:s/>Emerging<text:s/>Policy<text:s/>Recommendations<text:s/>to<text:s/>Support<text:s/>Young<text:s/>People<text:s/>in<text:s/>Developing<text:s/>Countries<text:s/></text:span></text:p>
      <text:p text:style-name="P625"/>
      <text:p text:style-name="P626"><text:span text:style-name="T626_1">Chacaltana,<text:s/>J.,<text:s/>Chang,<text:s/>G.,<text:s/>Favara,<text:s/>M.,<text:s/>McKay,<text:s/>A.<text:s/>(2022)<text:s/>“Youth<text:s/>labour<text:s/>market<text:s/>resilience<text:s/>during<text:s/>COVID-19<text:s/>in<text:s/>low<text:s/>and<text:s/>middle-income<text:s/>countries”</text:span></text:p>
      <text:p text:style-name="P627"/>
      <text:p text:style-name="P628"><text:span text:style-name="T628_1">Rojas,<text:s/>V.,<text:s/>Crivello,<text:s/>G.<text:s/>&amp;<text:s/>Alván,<text:s/>A.<text:s/>(2022).<text:s/>Trayectorias<text:s/>educativas:<text:s/>seguimiento<text:s/>a<text:s/>jóvenes<text:s/>peruanos<text:s/>en<text:s/>pandemia<text:s/>[Documento<text:s/>de<text:s/>Investigación,<text:s/>125].<text:s/>Lima:<text:s/>GRADE;<text:s/>Niños<text:s/>del<text:s/>Milenio.</text:span></text:p>
      <text:p text:style-name="P629"/>
      <text:p text:style-name="P630"><text:span text:style-name="T630_1">Rojas,<text:s/>V.,<text:s/>Crivello,<text:s/>G<text:s/>and<text:s/>Alvan,<text:s/>A.<text:s/>(2022).<text:s/>Trayectorias<text:s/>educativas:<text:s/>seguimiento<text:s/>a<text:s/>jóvenes<text:s/>peruanos<text:s/>en<text:s/>pandemia.<text:s/>[Análisis<text:s/>&amp;<text:s/>Propuestas,<text:s/>63].<text:s/>Lima:<text:s/>GRADE;<text:s/>Niños<text:s/>del<text:s/>Milenio.</text:span></text:p>
      <text:p text:style-name="P631"/>
      <text:p text:style-name="P632"><text:span text:style-name="T632_1">Rojas,<text:s/>V<text:s/>and<text:s/>Alvan,<text:s/>A.<text:s/>(2022).<text:s/>Madres<text:s/>jóvenes<text:s/>en<text:s/>pandemia.<text:s/>Una<text:s/>aproximación<text:s/>cualitativa<text:s/>a<text:s/>los<text:s/>retos<text:s/>del<text:s/>cuidado<text:s/>infantil.<text:s/>Lima:<text:s/>GRADE;<text:s/>Niños<text:s/>del<text:s/>Milenio.</text:span></text:p>
      <text:p text:style-name="P633"/>
      <text:p text:style-name="P634"><text:span text:style-name="T634_1">Ford,<text:s/>K<text:s/>and<text:s/>Singh,<text:s/>R.<text:s/>(2022).<text:s/>Raising<text:s/>the<text:s/>Age<text:s/>of<text:s/>Marriage<text:s/>in<text:s/>India:<text:s/>Legislation<text:s/>Alone<text:s/>Will<text:s/>Not<text:s/>be<text:s/>Enough<text:s/>to<text:s/>Improve<text:s/>the<text:s/>Lives<text:s/>of<text:s/>Young<text:s/>Women<text:s/>and<text:s/>Their<text:s/>Children.<text:s/>Oxford:<text:s/>Young<text:s/>Lives.<text:s/></text:span></text:p>
      <text:p text:style-name="P635"/>
      <text:p text:style-name="P636"><text:span text:style-name="T636_1">Rojas,<text:s/>V.<text:s/>(2022).<text:s/>Educación<text:s/>superior<text:s/>en<text:s/>pandemia:<text:s/>Una<text:s/>aproximación<text:s/>cualitativa<text:s/>desde<text:s/>Niños<text:s/>del<text:s/>Milenio.<text:s/>Lima:<text:s/>GRADE;<text:s/>Niños<text:s/>del<text:s/>Milenio.</text:span></text:p>
      <text:p text:style-name="P637"/>
      <text:p text:style-name="P638"><text:span text:style-name="T638_1">Freund<text:s/>R.,<text:s/>M.<text:s/>Fvara,<text:s/>C.<text:s/>Porter,<text:s/>D<text:s/>Scott,<text:s/>D<text:s/>Le<text:s/>Thuc<text:s/>(2022)<text:s/>"The<text:s/>Mental<text:s/>Cost<text:s/>of<text:s/>Job<text:s/>Loss:<text:s/>Assessing<text:s/>the<text:s/>Impact<text:s/>on<text:s/>Young<text:s/>Adults<text:s/>in<text:s/>Vietnam"</text:span></text:p>
      <text:p text:style-name="P639"/>
      <text:p text:style-name="P640"><text:span text:style-name="T640_1">María<text:s/>Jesús<text:s/>Vega-Salas,<text:s/>Katherine<text:s/>Curi-Quinto,<text:s/>Alessandra<text:s/>Hidalgo-Aréstegui,<text:s/>Krysty<text:s/>Meza-Carbajal,<text:s/>Nataly<text:s/>Lago-Berrocal,<text:s/>Lena<text:s/>Arias,<text:s/>Marta<text:s/>Favara,<text:s/>Mary<text:s/>Penny,<text:s/>Alan<text:s/>Sánchez,<text:s/>Karani<text:s/>Santhanakrishnan<text:s/>Vimaleswaran<text:s/>(2022)<text:s/>“Development<text:s/>of<text:s/>a<text:s/>self-administered<text:s/>online<text:s/>food<text:s/>frequency<text:s/>questionnaire<text:s/>for<text:s/>young<text:s/>adults<text:s/>in<text:s/>Peru<text:s/>during<text:s/>the<text:s/>COVID<text:s/>pandemic:<text:s/>methodological<text:s/>challenges<text:s/>from<text:s/>a<text:s/>pilot<text:s/>study”.<text:s/>Frontiers<text:s/>in<text:s/>Nutrition,<text:s/>Vol.<text:s/>9</text:span></text:p>
      <text:p text:style-name="P641"/>
      <text:p text:style-name="P642"><text:span text:style-name="T642_1">Freund,<text:s/>R.,<text:s/>Favara,<text:s/>M.,<text:s/>Porter,<text:s/>C.,<text:s/>Behrman,<text:s/>J.<text:s/>(2022).<text:s/>“Social<text:s/>protection<text:s/>and<text:s/>foundational<text:s/>cognitive<text:s/>skills<text:s/>during<text:s/>adolescence:<text:s/>evidence<text:s/>from<text:s/>a<text:s/>large<text:s/>Public<text:s/>Works<text:s/>Programme”</text:span></text:p>
      <text:p text:style-name="P643"/>
      <text:p text:style-name="P644"><text:span text:style-name="T644_1">Sánchez,<text:s/>A.<text:s/>(2022).<text:s/>Trayectorias<text:s/>educativas<text:s/>a<text:s/>lo<text:s/>largo<text:s/>del<text:s/>ciclo<text:s/>de<text:s/>vida:<text:s/>el<text:s/>rol<text:s/>de<text:s/>la<text:s/>pobreza,<text:s/>el<text:s/>área<text:s/>de<text:s/>residencia<text:s/>y<text:s/>las<text:s/>brechas<text:s/>de<text:s/>género.<text:s/>En:<text:s/>Balarin,<text:s/>M.,<text:s/>Cueto,<text:s/>S.<text:s/>y<text:s/>Fort,<text:s/>R.<text:s/>(Eds.),<text:s/>El<text:s/>Perú<text:s/>pendiente:<text:s/>ensayos<text:s/>para<text:s/>un<text:s/>desarrollo<text:s/>con<text:s/>bienestar<text:s/>(pp.<text:s/>179-202).<text:s/></text:span></text:p>
      <text:p text:style-name="P645"/>
      <text:p text:style-name="P646"><text:span text:style-name="T646_1">Scott,<text:s/>D.,<text:s/>Lopez,<text:s/>J.,<text:s/>Sánchez,<text:s/>A.,<text:s text:c="2"/>Behrman,<text:s/>J.R.<text:s/>(2022).<text:s/>“The<text:s/>impact<text:s/>of<text:s/>the<text:s/>conditional<text:s/>cash<text:s/>transfer<text:s/>programme<text:s/>JUNTOS<text:s/>on<text:s/>foundational<text:s/>cognitive<text:s/>skills:<text:s/>Does<text:s/>age<text:s/>of<text:s/>enrolment<text:s/>matter?”<text:s/>University<text:s/>of<text:s/>Pennsylvania,<text:s/>PIER<text:s/>working<text:s/>paper<text:s/>22-019</text:span></text:p>
      <text:p text:style-name="P647"/>
      <text:p text:style-name="P648"><text:span text:style-name="T648_1">Ford,<text:s/>K.,<text:s/>Thang,<text:s/>D<text:s/>and<text:s/>Freund,<text:s/>R.<text:s/>(2022).<text:s/>Protecting<text:s/>the<text:s/>Most<text:s/>Vulnerable<text:s/>People<text:s/>in<text:s/>Vietnam<text:s/>from<text:s/>Climate<text:s/>Shocks:<text:s/>Exposure<text:s/>to<text:s/>Flooding<text:s/>and<text:s/>Crop<text:s/>Failures<text:s/>has<text:s/>Unequal<text:s/>Impact<text:s/>on<text:s/>Children’s<text:s/>Development<text:s/>and<text:s/>Learning.<text:s/>Oxford:<text:s/>Young<text:s/>Lives.<text:s/></text:span></text:p>
      <text:p text:style-name="P649"/>
      <text:p text:style-name="P650"><text:span text:style-name="T650_1">Singh,<text:s/>R.,<text:s/>&amp;<text:s/>Mukherjee,<text:s/>P.<text:s/>(2022).<text:s/>Exploring<text:s/>Reasons<text:s/>for<text:s/>Low<text:s/>Female<text:s/>Labour<text:s/>Force<text:s/>Participation<text:s/>in<text:s/>Regular<text:s/>Salaried<text:s/>Jobs:<text:s/>Evidence<text:s/>from<text:s/>Young<text:s/>Lives<text:s/>Longitudinal<text:s/>Study<text:s/>in<text:s/>India.<text:s/>Indian<text:s/>Journal<text:s/>of<text:s/>Human<text:s/>Development,<text:s/>16(2),<text:s/>267–285</text:span></text:p>
      <text:p text:style-name="P651"/>
      <text:p text:style-name="P652"><text:span text:style-name="T652_1">Lopez,<text:s/>J.,<text:s/>Cueto,<text:s/>S.,<text:s/>Favara,<text:s/>M.,<text:s/>Sánchez,<text:s/>A.<text:s/>Behrman,<text:s/>J.,<text:s/>(2022)<text:s/>“The<text:s/>impacts<text:s/>of<text:s/>late<text:s/>childhood<text:s/>foundational<text:s/>cognitive<text:s/>skills<text:s/>on<text:s/>educational<text:s/>achievements<text:s/>in<text:s/>Ethiopia<text:s/>and<text:s/>Peru”<text:s/></text:span></text:p>
      <text:p text:style-name="P653"/>
      <text:p text:style-name="P654"><text:span text:style-name="T654_1">Vega-Salas,<text:s/>M-J,<text:s/>Hidalgo-Aréstegui,<text:s/>A.,<text:s/>Murray,<text:s/>C.,<text:s/>Nunes,<text:s/>R.,<text:s/>Penny,<text:s/>M.,<text:s/>Sánchez,<text:s/>A.,<text:s/>Curi-Quinto,<text:s/>K.,<text:s/>Karani,<text:s/>V.<text:s/>(2022)<text:s/>“School<text:s/>environment<text:s/>and<text:s/>obesity:<text:s/>A<text:s/>systematic<text:s/>review<text:s/>of<text:s/>interventions<text:s/>among<text:s/>school<text:s/>age<text:s/>students<text:s/>in<text:s/>Latin<text:s/>America<text:s/>and<text:s/>the<text:s/>Caribbean”.</text:span></text:p>
      <text:p text:style-name="P655"/>
      <text:p text:style-name="P656"><text:span text:style-name="T656_1">Pankhurst,<text:s/>Alula,<text:s/>Araya,<text:s/>Mesele,<text:s/>Tiumelissan,<text:s/>Birhanu,<text:s/>Kiros<text:s/>(2022).<text:s/>A<text:s/>dream<text:s/>come<text:s/>true’?<text:s/>Adolescents’<text:s/>perspectives<text:s/>on<text:s/>urban<text:s/>relocation<text:s/>and<text:s/>life<text:s/>in<text:s/>condominiums<text:s/>in<text:s/>Addis<text:s/>Ababa,<text:s/>Ethiopia</text:span></text:p>
      <text:p text:style-name="P657"/>
      <text:p text:style-name="P658"><text:span text:style-name="T658_1">Ford,<text:s/>K.,<text:s/>Freund,<text:s/>R.<text:s/>(2022).<text:s/>Young<text:s/>Lives<text:s/>Under<text:s/>Pressure:<text:s/>Protecting<text:s/>and<text:s/>Promoting<text:s/>Young<text:s/>People’s<text:s/>Mental<text:s/>Health<text:s/>at<text:s/>a<text:s/>Time<text:s/>of<text:s/>Global<text:s/>Crises.<text:s/>Oxford:<text:s/>Young<text:s/>Lives.<text:s/></text:span></text:p>
      <text:p text:style-name="P659"/>
      <text:p text:style-name="P660"><text:span text:style-name="T660_1">Sánchez,<text:s/>A.,<text:s/>Favara,<text:s/>M.,<text:s/>M.<text:s/>Sheridan,<text:s/>Behrman,<text:s/>J.,<text:s/>(2022)<text:s/>"Impact<text:s/>of<text:s/>early<text:s/>nutritional<text:s/>status<text:s/>on<text:s/>foundational<text:s/>cognitive<text:s/>skills:<text:s/>evidence<text:s/>from<text:s/>two<text:s/>developing<text:s/>countries”</text:span></text:p>
      <text:p text:style-name="P661"/>
      <text:p text:style-name="P662"><text:span text:style-name="T662_1">2023</text:span></text:p>
      <text:p text:style-name="P663"/>
      <text:p text:style-name="P664"><text:span text:style-name="T664_1">Ramatu<text:s/>Wuni,<text:s/>Eduard<text:s/>F.<text:s/>Ventura,<text:s/>Katherine<text:s/>C.<text:s/>Quinto,<text:s/>Claudia<text:s/>Murray,<text:s/>Richard<text:s/>Nunes,<text:s/>Julie<text:s/>A.<text:s/>Lovegrove,<text:s/>Mary<text:s/>Penny,<text:s/>Marta<text:s/>Favara,<text:s/>Alan<text:s/>Sanchez,<text:s/>Karani<text:s/>Santhanakrishnan<text:s/>Vimaleswaran,<text:s/>(2023).<text:s/>Interactions<text:s/>between<text:s/>genetic<text:s/>and<text:s/>lifestyle<text:s/>factors<text:s/>on<text:s/>cardiometabolic<text:s/>disease-related<text:s/>out-comes<text:s/>in<text:s/>Latin<text:s/>American<text:s/>and<text:s/>Caribbean<text:s/>populations:<text:s/>A<text:s/>Systematic<text:s/>Review.</text:span></text:p>
      <text:p text:style-name="P665"/>
      <text:p text:style-name="P666"><text:span text:style-name="T666_1">Scott,<text:s/>D.,<text:s/>Lopex,<text:s/>L.,<text:s/>Sanchez,<text:s/>A.,<text:s/>Behrman,<text:s/>J.<text:s/>(2023).<text:s/>El<text:s/>impacto<text:s/>de<text:s/>JUNTOS<text:s/>en<text:s/>las<text:s/>habilidades<text:s/>cognitivas<text:s/>fundamentales.<text:s text:c="2"/>Lima:<text:s/>GRADE;<text:s/>Niños<text:s/>del<text:s/>Milenio.</text:span></text:p>
      <text:p text:style-name="P667"/>
      <text:p text:style-name="P668"><text:span text:style-name="T668_1">Pazos,<text:s/>N.,<text:s/>Favara,<text:s/>M.,<text:s/>Sánchez,<text:s/>A.,<text:s/>Scott,<text:s/>D.,<text:s/>Behrman,<text:s/>J.,<text:s/>(2023).<text:s/>“The<text:s/>impacts<text:s/>of<text:s/>exposure<text:s/>to<text:s/>climatic<text:s/>variations<text:s/>on<text:s/>late<text:s/>childhood<text:s/>foundational<text:s/>cognitive<text:s/>skills<text:s/>in<text:s/>Ethiopia<text:s/>and<text:s/>Peru”</text:span></text:p>
      <text:p text:style-name="P669"/>
      <text:p text:style-name="P670"><text:span text:style-name="T670_1">Sánches,<text:s/>A.,<text:s/>Favara,<text:s/>M.,<text:s/>Ford,<text:s/>K.,<text:s/>Freund,<text:s/>R.,<text:s/>Hittmeyer,<text:s/>A.,<text:s/>Porter,<text:s/>C.,<text:s/>Scott,<text:s/>D.<text:s/>(2023).<text:s/>El<text:s/>impacto<text:s/>des<text:s/>COVID-19<text:s/>sobre<text:s/>la<text:s/>salud<text:s/>mental<text:s/>de<text:s/>las<text:s/>y<text:s/>los<text:s/>jovenes<text:s/>en<text:s/>el<text:s/>Peru.<text:s/>Lima:<text:s/>GRADE;<text:s/>Niños<text:s/>del<text:s/>Milenio.</text:span></text:p>
      <text:p text:style-name="P671"/>
      <text:p text:style-name="P672"><text:span text:style-name="T672_1">S.<text:s/>von<text:s/>Russdorf.,<text:s/>L.<text:s/>Ahlborn.,<text:s/>R.<text:s/>Freund.<text:s/>(2023).<text:s/>"A<text:s/>Guide<text:s/>to<text:s/>Listening<text:s/>to<text:s/>Young<text:s/>Lives<text:s/>at<text:s/>Work<text:s/>Calls<text:s/>1<text:s/>to<text:s/>5<text:s/>Constructed<text:s/>Files".<text:s/></text:span></text:p>
      <text:p text:style-name="P673"/>
      <text:p text:style-name="P674"><text:span text:style-name="T674_1">M.<text:s/>Perez-Alvarez.,<text:s/>C.<text:s/>Porter.,<text:s/>A.<text:s/>Ramachandra.<text:s/>(2023).<text:s/>"Does<text:s/>human<text:s/>capital<text:s/>influence<text:s/>the<text:s/>gender<text:s/>gap<text:s/>in<text:s/>earnings?<text:s/>Evidence<text:s/>from<text:s/>four<text:s/>developing<text:s/>countries".</text:span></text:p>
      <text:p text:style-name="P675"/>
      <text:p text:style-name="P676"><text:span text:style-name="T676_1">Mitchell,<text:s/>M.,<text:s/>Favara,<text:s/>M.,<text:s/>Porter,<text:s/>C.<text:s/>and<text:s/>Sánchez,<text:s/>A.<text:s/>(2023).<text:s/>"Human<text:s/>Capital<text:s/>Development:<text:s/>New<text:s/>Evidence<text:s/>on<text:s/>the<text:s/>Production<text:s/>of<text:s/>Socio-Emotional<text:s/>Skills,"<text:s/>Journal<text:s/>of<text:s/>Human<text:s/>Resources<text:s/>58(3)</text:span></text:p>
      <text:p text:style-name="P677"/>
      <text:p text:style-name="P678"><text:span text:style-name="T678_1">López,<text:s/>J.,<text:s/>Behrman,<text:s/>J.,<text:s/>Cueto,<text:s/>S.,<text:s/>Favara,<text:s/>M<text:s/>and<text:s/>Sanchez,<text:s/>A.<text:s/>(2023).<text:s/>'Las<text:s/>habilidades<text:s/>cognitivas<text:s/>medidas<text:s/>durante<text:s/>la<text:s/>adolescencia<text:s/>predicen<text:s/>los<text:s/>resultados<text:s/>educativos:<text:s/>evidencia<text:s/>de<text:s/>Etiopia<text:s/>y<text:s/>Perú'</text:span></text:p>
      <text:p text:style-name="P679"/>
      <text:p text:style-name="P680"><text:span text:style-name="T680_1">Hossain,<text:s/>M<text:s/>and<text:s/>Jukes,<text:s/>M.C.H.<text:s/>(2023).<text:s/>"Gender<text:s/>Differences<text:s/>in<text:s/>Socioemotional<text:s/>Skills<text:s/>Among<text:s/>Adolescents<text:s/>and<text:s/>Young<text:s/>Adults<text:s/>in<text:s/>Ethiopia,<text:s/>India,<text:s/>Peru<text:s/>and<text:s/>Vietnam".</text:span></text:p>
      <text:p text:style-name="P681"/>
      <text:p text:style-name="P682"><text:span text:style-name="T682_1">Dr<text:s/>Renu<text:s/>Singh,<text:s/>Protap<text:s/>Mukherjee,<text:s/>and<text:s/>Dr<text:s/>Amit<text:s/>Kumar.<text:s/>(2023).<text:s/>"Exploring<text:s/>Factors<text:s/>Affecting<text:s/>Gender<text:s/>Inequality<text:s/>in<text:s/>the<text:s/>Completion<text:s/>of<text:s/>Higher<text:s/>Education<text:s/>in<text:s/>India:<text:s/>A<text:s/>Survival<text:s/>Model<text:s/>Analysis<text:s/>"</text:span></text:p>
      <text:p text:style-name="P683"/>
      <text:p text:style-name="P684"><text:span text:style-name="T684_1">K.<text:s/>Ford.,<text:s/>S.<text:s/>von<text:s/>Russdorf.<text:s/>(2023).<text:s/>"Supporting<text:s/>Soft<text:s/>Skills<text:s/>in<text:s/>Hard<text:s/>Times:<text:s/>Gender<text:s/>Inequalities<text:s/>in<text:s/>Social<text:s/>and<text:s/>Emotional<text:s/>Skills<text:s/>are<text:s/>Holding<text:s/>Adolescent<text:s/>Girls<text:s/>Back<text:s/>"</text:span></text:p>
      <text:p text:style-name="P685"/>
      <text:p text:style-name="P686"><text:span text:style-name="T686_1">Ford,<text:s/>K<text:s/>and<text:s/>von<text:s/>Russdorf,<text:s/>S.<text:s/>(2023).<text:s/>'Supporting<text:s/>Soft<text:s/>Skills<text:s/>in<text:s/>Hard<text:s/>Times:<text:s/>Socio-emotional<text:s/>skills<text:s/>matter<text:s/>for<text:s/>school,<text:s/>work<text:s/>and<text:s/>life<text:s/>success,<text:s/>but<text:s/>gender<text:s/>differences<text:s/>are<text:s/>holding<text:s/>adolescent<text:s/>girls<text:s/>back'.<text:s/></text:span></text:p>
      <text:p text:style-name="P687"/>
      <text:p text:style-name="P688"><text:span text:style-name="T688_1">K.<text:s/>Ford.,<text:s/>S.<text:s/>von<text:s/>Russdorf.,<text:s/>L.<text:s/>Ahlborn.<text:s/>(2023).<text:s/>"Closing<text:s/>the<text:s/>Gender<text:s/>Employment<text:s/>Gap<text:s/>to<text:s/>Help<text:s/>Achieve<text:s/>Sustainable<text:s/>Development<text:s/>Goal<text:s/>8:<text:s/>Better<text:s/>Skills<text:s/>Can<text:s/>Improve<text:s/>Access<text:s/>to<text:s/>Decent<text:s/>Work,<text:s/>but<text:s/>Gender<text:s/>Inequality<text:s/>is<text:s/>Holding<text:s/>Young<text:s/>Women<text:s/>Back".<text:s/></text:span></text:p>
      <text:p text:style-name="P689"/>
      <text:p text:style-name="P690"><text:span text:style-name="T690_1">Favara,<text:s/>M.,<text:s/>Freund,<text:s/>R.,<text:s/>Perez-Alvarez,<text:s/>M.<text:s/>(2023).<text:s/>'What<text:s/>If<text:s/>It<text:s/>Never<text:s/>Happened?<text:s/>Subjective<text:s/>Treatment<text:s/>Effects<text:s/>of<text:s/>a<text:s/>Negative<text:s/>Shock<text:s/>on<text:s/>Youth<text:s/>Labour<text:s/>Market<text:s/>Outcomes<text:s/>in<text:s/>Developing<text:s/>Countries'</text:span></text:p>
      <text:p text:style-name="P691"/>
      <text:p text:style-name="P692"><text:span text:style-name="T692_1">Ford,<text:s/>K.,<text:s/>von<text:s/>Russdorf,<text:s/>S<text:s/>and<text:s/>Ahlborn,<text:s/>L.<text:s/>(2023).<text:s/>'Unlocking<text:s/>Potential:<text:s/>How<text:s/>Social<text:s/>Protection<text:s/>Can<text:s/>Improve<text:s/>Disadvantaged<text:s/>Children’s<text:s/>Foundational<text:s/>Cognitive<text:s/>Skills<text:s/>-<text:s/>JUNTOS<text:s/>in<text:s/>Peru<text:s/>and<text:s/>PSNP<text:s/>in<text:s/>Ethiopia'.</text:span></text:p>
      <text:p text:style-name="P693"/>
      <text:p text:style-name="P694"><text:span text:style-name="T694_1">Global<text:s/>Coalition<text:s/>to<text:s/>End<text:s/>Child<text:s/>Poverty<text:s/>(2023).<text:s/>'A<text:s/>Call<text:s/>to<text:s/>Action<text:s/>to<text:s/>Expand<text:s/>Social<text:s/>Protection<text:s/>and<text:s/>Care<text:s/>Systems<text:s/>and<text:s/>Promote<text:s/>Decent<text:s/>Work<text:s/>to<text:s/>address<text:s/>Child<text:s/>Poverty'.</text:span></text:p>
      <text:p text:style-name="P695"/>
      <text:p text:style-name="P696"><text:span text:style-name="T696_1">Freund,<text:s/>R.,<text:s/>Favara,<text:s/>M.,<text:s/>Porter,<text:s/>C.,<text:s/>Behrman,<text:s/>J.<text:s/>(2023).<text:s/>'Social<text:s/>Protection<text:s/>and<text:s/>Foundational<text:s/>Cognitive<text:s/>Skills<text:s/>during<text:s/>Adolescence:<text:s/>Evidence<text:s/>from<text:s/>a<text:s/>Large<text:s/>Public<text:s/>Works<text:s/>Program'.<text:s/>The<text:s/>World<text:s/>Bank<text:s/>Economic<text:s/>Review.<text:s/>2023.</text:span></text:p>
      <text:p text:style-name="P697"/>
      <text:p text:style-name="P698"><text:span text:style-name="T698_1">Ford,<text:s/>K<text:s/>Singh,<text:s/>R.,<text:s/>Mukherjee,<text:s/>P.,<text:s/>von<text:s/>Russdorf,<text:s/>S.<text:s/>(2023).<text:s/>'Empowering<text:s/>Young<text:s/>Women<text:s/>to<text:s/>Complete<text:s/>Higher<text:s/>Education<text:s/>in<text:s/>India<text:s/>New<text:s/>Evidence<text:s/>from<text:s/>Young<text:s/>Lives'.</text:span></text:p>
      <text:p text:style-name="P699"/>
      <text:p text:style-name="P700"><text:span text:style-name="T700_1">Ford,<text:s/>K<text:s/>and<text:s/>von<text:s/>Russdorf,<text:s/>S.<text:s/>(2023).<text:s/>'Weathering<text:s/>the<text:s/>Storm:<text:s/>Climate<text:s/>Shocks<text:s/>Threaten<text:s/>Children’s<text:s/>Skills<text:s/>and<text:s/>Learning<text:s/>But<text:s/>Social<text:s/>Protection<text:s/>Can<text:s/>Mitigate<text:s/>Impact'.<text:s/></text:span></text:p>
      <text:p text:style-name="P701"/>
      <text:p text:style-name="P702"><text:span text:style-name="T702_1">Curi-Quinto,<text:s/>K.,<text:s/>Vega-Salas,<text:s/>MJ.<text:s/>(2023).<text:s/>Boletín<text:s/>de<text:s/>Políticas<text:s/>Públicas<text:s/>15.<text:s/>Revisión<text:s/>de<text:s/>intervenciones<text:s/>de<text:s/>los<text:s/>entornos<text:s/>alimentarios<text:s/>escolares<text:s/>para<text:s/>reducción<text:s/>de<text:s/>obesidad<text:s/>¿Cuánto<text:s/>se<text:s/>ha<text:s/>hecho<text:s/>en<text:s/>Perú<text:s/>y<text:s/>en<text:s/>la<text:s/>región<text:s/>de<text:s/>Latinoamérica<text:s/>y<text:s/>el<text:s/>Caribe?.</text:span></text:p>
      <text:p text:style-name="P703"/>
      <text:p text:style-name="P704"><text:span text:style-name="T704_1">Porter,<text:s/>C.<text:s/>(2023)<text:s/>'Reprioritising<text:s/>inclusion<text:s/>and<text:s/>equity<text:s/>to<text:s/>meet<text:s/>SDG4:<text:s/>Action<text:s/>is<text:s/>needed<text:s/>beyond<text:s/>the<text:s/>education<text:s/>sector<text:s/>–<text:s/>and<text:s/>must<text:s/>begin<text:s/>before<text:s/>school<text:s/>entry'.<text:s/>International<text:s/>Journal<text:s/>of<text:s/>Educational<text:s/>Development.<text:s/>Volume<text:s/>104.</text:span></text:p>
      <text:p text:style-name="P705"/>
      <text:p text:style-name="P706"><text:span text:style-name="T706_1">Global<text:s/>Coalition<text:s/>to<text:s/>End<text:s/>Child<text:s/>Poverty<text:s/>(2023).<text:s/>'A<text:s/>Disproportionate<text:s/>Burden:<text:s/>Children<text:s/>in<text:s/>Poverty<text:s/>Bearing<text:s/>the<text:s/>Brunt<text:s/>of<text:s/>the<text:s/>Climate<text:s/>Crisis'.</text:span></text:p>
      <text:p text:style-name="P707"/>
      <text:p text:style-name="P708"><text:span text:style-name="T708_1">Ford,<text:s/>K.<text:s/>(2023).<text:s/>'Peru:<text:s/>Legislative<text:s/>Change<text:s/>to<text:s/>Prohibit<text:s/>Child<text:s/>Marriage'</text:span></text:p>
      <text:p text:style-name="P709"/>
      <text:p text:style-name="P710"><text:span text:style-name="T710_1">Sánchez,<text:s/>A.,<text:s/>Favara,<text:s/>M.,<text:s/>M.<text:s/>Sheridan,<text:s/>Behrman,<text:s/>J.<text:s/>(2023).<text:s/>'Does<text:s/>early<text:s/>nutrition<text:s/>predict<text:s/>cognitive<text:s/>skills<text:s/>during<text:s/>later<text:s/>childhood?<text:s/>Evidence<text:s/>from<text:s/>two<text:s/>developing<text:s/>countries'.<text:s/>World<text:s/>Development.<text:s/>Volume<text:s/>176.</text:span></text:p>
      <text:p text:style-name="P711"/>
      <text:p text:style-name="P712"><text:span text:style-name="T712_1">2024</text:span></text:p>
      <text:p text:style-name="P713"/>
      <text:p text:style-name="P714"><text:span text:style-name="T714_1">McQuade,<text:s/>G.;<text:s/>M.<text:s/>Favara<text:s/>(2024)<text:s/>“Identifying<text:s/>Climate<text:s/>Shocks<text:s/>in<text:s/>Young<text:s/>Lives<text:s/>Communities:<text:s/>Estimating<text:s/>Weather<text:s/>Conditions<text:s/>Using<text:s/>a<text:s/>Global<text:s/>Gridded<text:s/>Time<text:s/>Series”,<text:s/>Young<text:s/>Lives<text:s/>Technical<text:s/>Note<text:s/>57,<text:s/>March<text:s/>2024.</text:span></text:p>
      <text:p text:style-name="P715"/>
      <text:p text:style-name="P716"><text:span text:style-name="T716_1">A.Hidalgo,<text:s/>A.<text:s/>Sanchex,<text:s/>S.<text:s/>Zhu<text:s/>(2024).<text:s/>"Data<text:s/>Matching:<text:s/>Construction<text:s/>of<text:s/>COVID-19<text:s/>-<text:s/>related<text:s/>Variables<text:s/>for<text:s/>Young<text:s/>Lives<text:s/>Peru",<text:s/>Young<text:s/>Lives<text:s/>Technical<text:s/>Note<text:s/>56,<text:s/>March<text:s/>2024.</text:span></text:p>
      <text:p text:style-name="P717"/>
      <text:p text:style-name="P718"><text:span text:style-name="T718_1">Lopez,<text:s/>J.,<text:s/>Behrman,<text:s/>J.,<text:s/>Cueto,<text:s/>S.,<text:s/>Favara,<text:s/>M.,<text:s/>Sanchez,<text:s/>A.<text:s/>(2024),<text:s/>Late-Childhood<text:s/>Foundational<text:s/>Cognitive<text:s/>Skills<text:s/>Predict<text:s/>Educational<text:s/>Outcomes<text:s/>Through<text:s/>Adolescence<text:s/>and<text:s/>Into<text:s/>Young<text:s/>Adulthood:<text:s/>Evidence<text:s/>from<text:s/>Ethiopia<text:s/>and<text:s/>Peru,<text:s/>Economics<text:s/>of<text:s/>Education<text:s/>Review,<text:s/>Vol.<text:s/>100</text:span></text:p>
      <text:p text:style-name="P719"/>
      <text:p text:style-name="P720"><text:span text:style-name="T720_1">Pazos,<text:s/>N.,<text:s/>Favara,<text:s/>M.,<text:s/>Sanchez,<text:s/>A.,<text:s/>Scott,<text:s/>D.,<text:s/>Behrman,<text:s/>J.<text:s/>(2024),<text:s/>“Long-term<text:s/>effect<text:s/>of<text:s/>rainfall<text:s/>shocks<text:s/>on<text:s/>foundational<text:s/>cognitive<text:s/>skills:<text:s/>evidence<text:s/>from<text:s/>Peru.<text:s/>Economics<text:s/>and<text:s/>Human<text:s/>Biology;<text:s/>Economics<text:s/>&amp;<text:s/>Human<text:s/>Biology,<text:s/>Vol.<text:s/>54</text:span></text:p>
      <text:p text:style-name="P721"/>
      <text:p text:style-name="P722"><text:span text:style-name="T722_1">Sophie<text:s/>von<text:s/>Russdorf,<text:s/>Laura<text:s/>Ahlborn,<text:s/>Alessandra<text:s/>Hidalgo-Arestegui,<text:s/>Gerald<text:s/>McQuade,<text:s/>Marta<text:s/>Favara.<text:s/>(2024)<text:s/>A<text:s/>sound<text:s/>methodology:<text:s/>Measuring<text:s/>experiences<text:s/>of<text:s/>violent<text:s/>conflict<text:s/>through<text:s/>audio<text:s/>self-interviews,<text:s/>Economics<text:s/>Letters,<text:s/>Volume<text:s/>242</text:span></text:p>
      <text:p text:style-name="P723"/>
      <text:p text:style-name="P724"><text:span text:style-name="T724_1">Hossain,<text:s/>M.,<text:s/>&amp;<text:s/>Jukes,<text:s/>M.<text:s/>C.<text:s/>H.<text:s/>(2024).<text:s/>Gender<text:s/>Differences<text:s/>in<text:s/>Socioemotional<text:s/>Skills<text:s/>among<text:s/>Adolescents<text:s/>and<text:s/>Young<text:s/>Adults<text:s/>in<text:s/>Ethiopia,<text:s/>India,<text:s/>Peru<text:s/>and<text:s/>Vietnam. The<text:s/>Journal<text:s/>of<text:s/>Development<text:s/>Studies,<text:s/>1–19.</text:span></text:p>
      <text:p text:style-name="P725"/>
      <text:p text:style-name="P726"><text:span text:style-name="T726_1">Vanessa<text:s/>Rojas<text:s/>and<text:s/>Adriana<text:s/>Alvan<text:s/>Leon<text:s/>(2024).<text:s/>Bienestar<text:s/>subjetivo<text:s/>y<text:s/>covid-19<text:s/>en<text:s/>jóvenes<text:s/>rurales<text:s/>y<text:s/>urbanos<text:s/>del<text:s/>Perú<text:s/>(Subjective<text:s/>well-being<text:s/>and<text:s/>covid-19<text:s/>in<text:s/>rural<text:s/>and<text:s/>urban<text:s/>youth<text:s/>in<text:s/>Peru)</text:span></text:p>
      <text:p text:style-name="P727"/>
      <text:p text:style-name="P728"><text:span text:style-name="T728_1">Thomas<text:s/>Steare,<text:s/>Sara<text:s/>Evans-Lacko,<text:s/>Mesele<text:s/>Araya,<text:s/>Santiago<text:s/>Cueto,<text:s/>Hai-Anh<text:s/>H<text:s/>Dang,<text:s/>Revathi<text:s/>Ellanki,<text:s/>Emily<text:s/>Garman,<text:s/>Gemma<text:s/>Lewis,<text:s/>Kelly<text:s/>Rose-Clarke,<text:s/>Praveetha<text:s/>Patalay,<text:s/>(2024).<text:s/>Economic<text:s/>inequalities<text:s/>in<text:s/>adolescents’<text:s/>internalising<text:s/>symptoms:<text:s/>longitudinal<text:s/>evidence<text:s/>from<text:s/>eight<text:s/>countries,<text:s/>The<text:s/>Lancet<text:s/>Psychiatry,<text:s/>Volume<text:s/>11,<text:s/>Issue<text:s/>11</text:span></text:p>
      <text:p text:style-name="P729"/>
      <text:p text:style-name="P730"><text:span text:style-name="T730_1">Nora<text:s/>A<text:s/>Escher,<text:s/>Rodrigo<text:s/>M<text:s/>Carrillo-Larco,<text:s/>Jennie<text:s/>C<text:s/>Parnham,<text:s/>Katherine<text:s/>Curi-Quinto,<text:s/>Suparna<text:s/>Ghosh-Jerath,<text:s/>Christopher<text:s/>Millett,<text:s/>Paraskevi<text:s/>Seferidi,<text:s/>(2024).<text:s/>Longitudinal<text:s/>transitions<text:s/>of<text:s/>the<text:s/>double<text:s/>burden<text:s/>of<text:s/>overweight<text:s/>and<text:s/>stunting<text:s/>from<text:s/>childhood<text:s/>to<text:s/>early<text:s/>adulthood<text:s/>in<text:s/>India,<text:s/>Peru,<text:s/>and<text:s/>Vietnam,<text:s/>International<text:s/>Journal<text:s/>of<text:s/>Epidemiology,<text:s/>Volume<text:s/>53,<text:s/>Issue<text:s/>6</text:span></text:p>
      <text:p text:style-name="P731"/>
      <text:p text:style-name="P732"><text:span text:style-name="T732_1">Vanessa<text:s/>Rojas,<text:s/>Antonio<text:s/>Campos,<text:s/>Santiago<text:s/>Cueto,<text:s/>Alan<text:s/>Sanchez,<text:s/>(2024).<text:s/>Interrupción<text:s/>escolar<text:s/>y<text:s/>vulnerabilidad<text:s/>educativa<text:s/>en<text:s/>el<text:s/>Perú<text:s/>(School<text:s/>interruption<text:s/>and<text:s/>educational<text:s/>vulnerability<text:s/>in<text:s/>Peru)</text:span></text:p>
      <text:p text:style-name="P733"/>
      <text:p text:style-name="P734"><text:span text:style-name="T734_1">2025</text:span></text:p>
      <text:p text:style-name="P735"/>
      <text:p text:style-name="P736"><text:span text:style-name="T736_1">Alessandra<text:s/>Hidalgo-Aréstegui,<text:s/>Catherine<text:s/>Porter,<text:s/>Alan<text:s/>Sánchez,<text:s/>Saurabh<text:s/>Singhal.<text:s/>(2025).<text:s/>"The<text:s/>long<text:s/>shadow<text:s/>of<text:s/>conflict<text:s/>on<text:s/>human<text:s/>capital:<text:s/>Intergenerational<text:s/>evidence<text:s/>from<text:s/>Peru."<text:s/>Journal<text:s/>of<text:s/>Development<text:s/>Economics,<text:s/>Volume<text:s/>174,<text:s/>2025</text:span></text:p>
      <text:p text:style-name="P737"/>
      <text:p text:style-name="P738"><text:span text:style-name="T738_1">Kath<text:s/>Ford,<text:s/>Fiona<text:s/>Curtin,<text:s/>Nikki<text:s/>van<text:s/>der<text:s/>Gaag,<text:s/>Tanima<text:s/>Tanima<text:s/>(2025)<text:s/>'Building<text:s/>Fairer<text:s/>Futures:<text:s/>Women’s<text:s/>Economic<text:s/>Empowerment<text:s/>in<text:s/>the<text:s/>Face<text:s/>of<text:s/>Climate<text:s/>Change'.</text:span></text:p>
      <text:p text:style-name="P739"/>
      <text:p text:style-name="P740"><text:span text:style-name="T740_1">Marta<text:s/>Favara,<text:s/>Joanna<text:s/>Mihaylova,<text:s/>Maria<text:s/>de<text:s/>los<text:s/>Angeles<text:s/>Molina,<text:s/>Juliana<text:s/>Quigua<text:s/>Chinchilla,<text:s/>Alan<text:s/>Sánchez,<text:s/>Tanima<text:s/>Tanima,<text:s/>Sophie<text:s/>von<text:s/>Russdorf,<text:s/>Amanda<text:s/>Woodman<text:s/>Deza<text:s/>and<text:s/>the<text:s/>Young<text:s/>Lives<text:s/>international<text:s/>team<text:s/>(2025)<text:s/>'Young<text:s/>Lives<text:s/>Round<text:s/>7<text:s/>Fieldwork<text:s/>Report'.</text:span></text:p>
      <text:p text:style-name="P741"/>
      <text:p text:style-name="P742"><text:span text:style-name="T742_1">Kath<text:s/>Ford,<text:s/>Fiona<text:s/>Curtin,<text:s/>Nikki<text:s/>van<text:s/>der<text:s/>Gaag,<text:s/>Tanima<text:s/>Tanima<text:s/>(2025)<text:s/>'Lightening<text:s/>the<text:s/>Load:<text:s/>New<text:s/>Evidence<text:s/>on<text:s/>the<text:s/>Impacts<text:s/>of<text:s/>Unpaid<text:s/>Care<text:s/>Work<text:s/>on<text:s/>Women<text:s/>and<text:s/>Girls'.</text:span></text:p>
      <text:p text:style-name="P743"/>
      <text:p text:style-name="P744"><text:span text:style-name="T744_1">Ramatu<text:s/>Wuni,<text:s/>Katherine<text:s/>Curi-Quinto,<text:s/>Litai<text:s/>Liu,<text:s/>Dianela<text:s/>Espinoza,<text:s/>Anthony<text:s/>Aquino,<text:s/>Juana<text:s/>del<text:s/>Valle-Mendoz,<text:s/>Miguel<text:s/>Angel<text:s/>Aguilar-Luis,<text:s/>Claudia<text:s/>Murray,<text:s/>Richard<text:s/>Nunes,<text:s/>Lisa<text:s/>Methven,<text:s/>Julie<text:s/>Lovegrove,<text:s/>Mary<text:s/>Penny,<text:s/>Marta<text:s/>Favara,<text:s/>Alan<text:s/>Sánchez,<text:s/>Karani<text:s/>Santhanakrishnan<text:s/>Vimaleswaran<text:s/>(2025).<text:s/>Interaction<text:s/>between<text:s/>genetic<text:s/>risk<text:s/>score<text:s/>and<text:s/>dietary<text:s/>carbohydrate<text:s/>intake<text:s/>on<text:s/>high-density<text:s/>lipoprotein<text:s/>cholesterol<text:s/>levels:<text:s/>Findings<text:s/>from<text:s/>the<text:s/>study<text:s/>of<text:s/>obesity,<text:s/>nutrition,<text:s/>genes<text:s/>and<text:s/>social<text:s/>factors<text:s/>(SONGS),<text:s/>Clinical<text:s/>Nutrition<text:s/>ESPEN</text:span></text:p>
      <text:p text:style-name="P745"/>
      <text:p text:style-name="P746"><text:span text:style-name="T746_1">Endale,<text:s/>K.,<text:s/>Woldehanna,<text:s/>T.,<text:s/>Ejigu,<text:s/>C.,<text:s/>Favara,<text:s/>M.,<text:s/>&amp;<text:s/>von<text:s/>Russdorf,<text:s/>S.<text:s/>(2025).<text:s/>The<text:s/>relationship<text:s/>of<text:s/>armed<text:s/>conflict<text:s/>with<text:s/>education<text:s/>and<text:s/>employment<text:s/>of<text:s/>youth<text:s/>in<text:s/>Ethiopia:<text:s/>evidence<text:s/>from<text:s/>Young<text:s/>Lives<text:s/>Pilot<text:s/>survey.<text:s/>Journal<text:s/>of<text:s/>Youth<text:s/>Studies</text:span></text:p>
      <text:p text:style-name="P747"/>
      <text:p text:style-name="P748"><text:span text:style-name="T748_1">Richard<text:s/>Freund,<text:s/>Marta<text:s/>Favara,<text:s/>Catherine<text:s/>Porter,<text:s/>Douglas<text:s/>Scott,<text:s/>Le<text:s/>Thuc<text:s/>Duc,<text:s/>(2025).<text:s/>"Under<text:s/>pressure:<text:s/>Assessing<text:s/>the<text:s/>relationship<text:s/>between<text:s/>job<text:s/>loss<text:s/>and<text:s/>mental<text:s/>health<text:s/>of<text:s/>young<text:s/>adults<text:s/>in<text:s/>Vietnam,"<text:s/>Social<text:s/>Science<text:s/>&amp;<text:s/>Medicine,<text:s/>Volume<text:s/>375</text:span></text:p>
      <text:p text:style-name="P749"/>
      <text:p text:style-name="P750"><text:span text:style-name="T750_1">Scott,<text:s/>D.,<text:s/>Freund,<text:s/>R.,<text:s/>Favara,<text:s/>M.,<text:s/>Porter,<text:s/>C.<text:s/>and<text:s/>Sánchez,<text:s/>A.<text:s/>(2025),<text:s/>Unpacking<text:s/>the<text:s/>COVID-19<text:s/>Gender<text:s/>Employment<text:s/>Gap<text:s/>Among<text:s/>Young<text:s/>People<text:s/>in<text:s/>the<text:s/>Global<text:s/>South.<text:s/>Rev<text:s/>Dev<text:s/>Econ.</text:span></text:p>
      <text:p text:style-name="P751"/>
      <text:p text:style-name="P752"><text:span text:style-name="T752_1">Silveira,<text:s/>Éder<text:s/>&amp;<text:s/>F.,<text:s/>ACOSTA<text:s/>&amp;<text:s/>Silva,<text:s/>Monica<text:s/>&amp;<text:s/>Martinic,<text:s/>Sergio.<text:s/>(2025).<text:s/>Ensino<text:s/>médio,<text:s/>educação<text:s/>integral<text:s/>e<text:s/>tempo<text:s/>ampliado<text:s/>na<text:s/>américa<text:s/>latina<text:s/>–<text:s/>Vol.:<text:s/>02'.<text:s/></text:span></text:p>
      <text:p text:style-name="P753"/>
      <text:p text:style-name="P754"><text:span text:style-name="T754_1">Global<text:s/>Coalition<text:s/>to<text:s/>End<text:s/>Child<text:s/>Poverty.<text:s/>(2025).<text:s/>What<text:s/>Works<text:s/>to<text:s/>Reduce<text:s/>Child<text:s/>Poverty?<text:s/>Insights<text:s/>from<text:s/>Across<text:s/>the<text:s/>Globe</text:span></text:p>
      <text:p text:style-name="P755"/>
      <text:p text:style-name="P756"><text:span text:style-name="T756_1">Singh,<text:s/>R.,<text:s/>&amp;<text:s/>Juneja,<text:s/>D.<text:s/>(2025).<text:s/>Factors<text:s/>Affecting<text:s/>Anxiety<text:s/>Amongst<text:s/>Youth:<text:s/>Evidence<text:s/>from<text:s/>Young<text:s/>Lives<text:s/>Longitudinal<text:s/>Study<text:s/>in<text:s/>India.<text:s/>Indian<text:s/>Journal<text:s/>of<text:s/>Human<text:s/>Development</text:span></text:p>
      <text:p text:style-name="P757"/>
      <text:p text:style-name="P758"><text:span text:style-name="T758_1">Quigua,<text:s/>J.,<text:s/>Favara,<text:s/>M.<text:s/>and<text:s/>Sánchez,<text:s/>A.<text:s/>(2025)<text:s/>Young<text:s/>People’s<text:s/>Mental<text:s/>Health<text:s/>in<text:s/>Unprecedented<text:s/>Times:<text:s/>Research<text:s/>Report<text:s/>from<text:s/>Round<text:s/>7<text:s/>in<text:s/>Ethiopia,<text:s/>India<text:s/>and<text:s/>Peru</text:span></text:p>
      <text:p text:style-name="P759"/>
      <text:p text:style-name="P760"><text:span text:style-name="T760_1">Rojas<text:s/>Arangoitia,<text:s/>V.<text:s/>y<text:s/>Flores,<text:s/>E.<text:s/>C.<text:s/>(2025).<text:s/>La<text:s/>pandemia<text:s/>y<text:s/>la<text:s/>salud<text:s/>mental:<text:s/>Un<text:s/>estudio<text:s/>basado<text:s/>en<text:s/>experiencias<text:s/>vividas<text:s/>por<text:s/>jóvenes<text:s/>peruanas<text:s/>vulnerables<text:s/>(Documentos<text:s/>de<text:s/>Investigación<text:s/>N°130).<text:s/>Lima:<text:s/>GRADE.<text:s/>/<text:s/>Rojas<text:s/>Arangoitia,<text:s/>V.<text:s/>&amp;<text:s/>Flores,<text:s/>E.C.<text:s/>(2025).<text:s text:c="2"/>The<text:s/>pandemic<text:s/>and<text:s/>mental<text:s/>health:<text:s/>A<text:s/>study<text:s/>based<text:s/>on<text:s/>the<text:s/>lived<text:s/>experiences<text:s/>of<text:s/>vulnerable<text:s/>young<text:s/>Peruvian<text:s/>women<text:s/>(Research<text:s/>Papers<text:s/>No.<text:s/>130).<text:s/>Lima:<text:s/>GRADE.</text:span></text:p>
      <text:p text:style-name="P761"/>
      <text:p text:style-name="P762"><text:span text:style-name="T762_1">Rojas<text:s/>Arangoitia,<text:s/>V.<text:s/>y<text:s/>Flores,<text:s/>E.<text:s/>C.<text:s/>(2025).<text:s/>Salud<text:s/>mental<text:s/>juvenil<text:s/>en<text:s/>crisis:<text:s/>Cuando<text:s/>la<text:s/>pandemia<text:s/>amplifica<text:s/>desigualdades<text:s/>estructurales.<text:s/>Análisis<text:s/>&amp;<text:s/>Propuestas,<text:s/>(74),<text:s/>1-4.<text:s/>/<text:s/>Rojas<text:s/>Arangoitia,<text:s/>V.<text:s/>and<text:s/>Flores,<text:s/>E.C.<text:s/>(2025).<text:s/>Youth<text:s/>mental<text:s/>health<text:s/>in<text:s/>crisis:<text:s/>When<text:s/>the<text:s/>pandemic<text:s/>amplifies<text:s/>structural<text:s/>inequalities.<text:s text:c="2"/>Analysis<text:s/>&amp;<text:s/>Proposals,<text:s text:c="2"/>(74),<text:s/>1-4.</text:span></text:p>
      <text:p text:style-name="P763"/>
      <text:p text:style-name="P764"><text:span text:style-name="T764_1">Ford,<text:s/>K.<text:s/>and<text:s/>Quigua,<text:s/>J.<text:s/>(2025).<text:s/>Navigating<text:s/>Crises<text:s/>and<text:s/>Building<text:s/>Resilience:<text:s/>Supporting<text:s/>Young<text:s/>People’s<text:s/>Mental<text:s/>Health<text:s/>Across<text:s/>the<text:s/>Life<text:s/>Course</text:span></text:p>
      <text:p text:style-name="P765"/>
      <text:p text:style-name="P766"><text:span text:style-name="T766_1">Singh,<text:s/>R.,<text:s/>Mukherjee,<text:s/>P.,<text:s/>Kumar,<text:s/>A.<text:s/>(2025)<text:s/>“Gender<text:s/>Inequality<text:s/>in<text:s/>Successful<text:s/>Completion<text:s/>of<text:s/>Higher<text:s/>Education:<text:s/>Evidence<text:s/>from<text:s/>a<text:s/>Longitudinal<text:s/>Study<text:s/>in<text:s/>India”</text:span></text:p>
      <text:p text:style-name="P767"/>
      <text:p text:style-name="P768"><text:span text:style-name="T768_1">Favara,<text:s/>M.,<text:s/>Tartakowsky<text:s/>A.,<text:s/>Quigua,<text:s/>J.,<text:s/>Sánchez,<text:s/>A.,<text:s/>Curi-Quinto<text:s/>K.,<text:s/>Aquino<text:s/>A.I.,<text:s/>Carrera<text:s/>S.<text:s/>(2025).<text:s/>Collecting<text:s/>Hair<text:s/>Samples<text:s/>to<text:s/>Measure<text:s/>Cortisol<text:s/>in<text:s/>the<text:s/>Young<text:s/>Lives<text:s/>Study:<text:s/>Protocols<text:s/>and<text:s/>Fieldwork<text:s/>Results’,<text:s/>Young<text:s/>Lives<text:s/>Technical<text:s/>Note<text:s/>60,<text:s/>Oxford:<text:s/>Young<text:s/>Lives.<text:s/>"</text:span></text:p>
      <text:p text:style-name="P769"/>
      <text:p text:style-name="P770"><text:span text:style-name="T770_1">Tanima,<text:s/>T.,<text:s/>Favara,<text:s/>M.,<text:s/>von<text:s/>Russdorf,<text:s/>S.,de<text:s/>los<text:s/>Angeles<text:s/>Molina,<text:s/>M.<text:s/>and<text:s/>Hidalgo<text:s/>Arestegui,<text:s/>A.<text:s/>(2025)<text:s/>Asking<text:s/>Difficult<text:s/>Questions:<text:s/>Design<text:s/>and<text:s/>Implementation<text:s/>of<text:s/>an<text:s/>Audio<text:s/>Computer-Assisted<text:s/>Self-Interview<text:s/>(ACASI)<text:s/>in<text:s/>the<text:s/>Young<text:s/>Lives<text:s/>Study,<text:s/>Young<text:s/>Lives<text:s/>Technical<text:s/>Note<text:s/>61,<text:s/>Oxford:<text:s/>Young<text:s/>Lives.<text:s/></text:span></text:p>
      <text:p text:style-name="P771"/>
      <text:p text:style-name="P772"><text:span text:style-name="T772_1">UNICEF,<text:s/>Save<text:s/>the<text:s/>Children,<text:s/>Young<text:s/>Lives,<text:s/>YOUNGO<text:s/>and<text:s/>UNFPA<text:s/>(2025)<text:s/>Recommendations<text:s/>for<text:s/>the<text:s/>Global<text:s/>Goal<text:s/>on<text:s/>Adaptation:<text:s/>Ensuring<text:s/>a<text:s/>Successful<text:s/>and<text:s/>Meaningful<text:s/>Outcome<text:s/>for<text:s/>Children<text:s/>at<text:s/>COP30</text:span></text:p>
      <text:p text:style-name="P773"/>
      <text:p text:style-name="P774"><text:span text:style-name="T774_1">Favara,<text:s/>M.,<text:s/>Quigua,<text:s/>J.<text:s/>and<text:s/>Sanchez,<text:s/>A.<text:s/>(2025)<text:s/>Life-Course<text:s/>Shocks<text:s/>and<text:s/>Food<text:s/>Insecurity:<text:s/>Longitudinal<text:s/>Evidence<text:s/>from<text:s/>Ethiopia,<text:s/>India,<text:s/>and<text:s/>Peru.</text:span></text:p>
      <text:p text:style-name="P775"/>
      <text:p text:style-name="P776"><text:span text:style-name="T776_1">Antonio<text:s/>Campos,<text:s/>Gisela<text:s/>Chacaltana,<text:s/>Santiago<text:s/>Cueto,<text:s/>Katherine<text:s/>Curi-Quinto,<text:s/>Javier<text:s/>Escobal,<text:s/>Dianela<text:s/>Espinoza,<text:s/>Mónica<text:s/>Lizama,<text:s/>Sofía<text:s/>Madrid,<text:s/>Vanessa<text:s/>Rojas<text:s/>y<text:s/>Alan<text:s/>Sánchez.<text:s/>(2025)<text:s/>¿Qué<text:s/>hemos<text:s/>aprendido<text:s/>del<text:s/>estudio<text:s/>longitudinal<text:s/>Niños<text:s/>del<text:s/>Milenio<text:s/>en<text:s/>el<text:s/>Perú?<text:s/>Nuevos<text:s/>hallazgos<text:s/>y<text:s/>desafíos<text:s/>pendientes<text:s/>(2018-2025)</text:span></text:p>
      <text:p text:style-name="P777"/>
      <text:p text:style-name="P778"><text:span text:style-name="T778_1">Joanna<text:s/>Mihaylova,<text:s/>Kauser<text:s/>Mohsini,<text:s/>Juliana<text:s/>Quigua<text:s/>Chinchilla,<text:s/>Tanima<text:s/>Tanima<text:s/>and<text:s/>Amanda<text:s/>Woodman<text:s/>Deza<text:s/>(2025)<text:s/>Young<text:s/>Lives<text:s/>Round<text:s/>1-7<text:s/>Data<text:s/>Inventory</text:span></text:p>
      <text:p text:style-name="P779"/>
      <text:p text:style-name="P780"><text:span text:style-name="T780_1">Amanda<text:s/>Woodman<text:s/>Deza,<text:s/>Marta<text:s/>Favara,<text:s/>Maria<text:s/>de<text:s/>los<text:s/>Ángeles<text:s/>Molina<text:s/>and<text:s/>Alan<text:s/>Sánchez<text:s/>(2025)<text:s/>A<text:s/>Guide<text:s/>to<text:s/>Young<text:s/>Lives<text:s/>Constructed<text:s/>Datasets:<text:s/>Rounds<text:s/>1<text:s/>to<text:s/>7<text:s/></text:span></text:p>
      <text:p text:style-name="P781"/>
      <text:p text:style-name="P782"><text:span text:style-name="T782_1">2026</text:span></text:p>
      <text:p text:style-name="P783"/>
      <text:p text:style-name="P784"><text:span text:style-name="T784_1">Thomas<text:s/>Steare,<text:s/>Kelly<text:s/>Rose-Clarke,<text:s/>Mesele<text:s/>Araya,<text:s/>Santiago<text:s/>Cueto,<text:s/>Hai-Anh<text:s/>H.<text:s/>Dang,<text:s/>Revathi<text:s/>Ellanki,<text:s/>Sara<text:s/>Evans-Lacko,<text:s/>Gemma<text:s/>Hammerton,<text:s/>Gemma<text:s/>Lewis,<text:s/>Workneh<text:s/>Yadete,<text:s/>Praveetha<text:s/>Patalay,<text:s/>(2026).<text:s/>Adolescents’<text:s/>Relationships<text:s/>With<text:s/>Their<text:s/>Parents<text:s/>and<text:s/>Peers<text:s/>as<text:s/>Mediators<text:s/>Between<text:s/>Economic<text:s/>Circumstances<text:s/>and<text:s/>Emotional<text:s/>Symptoms:<text:s/>A<text:s/>Multicountry<text:s/>Longitudinal<text:s/>Analysis,<text:s/>Journal<text:s/>of<text:s/>the<text:s/>American<text:s/>Academy<text:s/>of<text:s/>Child<text:s/>&amp;<text:s/>Adolescent<text:s/>Psychiatry</text:span></text:p>
      <text:p text:style-name="P785"/>
      <text:p text:style-name="P786"><text:span text:style-name="T786_1">M.<text:s/>Favara,<text:s/>K.<text:s/>Ford,<text:s/>A.<text:s/>Sánchez<text:s/>and<text:s/>T.<text:s/>Tanima<text:s/>(2026)<text:s/>Young<text:s/>Lives<text:s/>Two<text:s/>Decades<text:s/>of<text:s/>Findings<text:s/>and<text:s/>Future<text:s/>Research<text:s/>Opportunities:<text:s/>Employment</text:span></text:p>
      <text:p text:style-name="P787"/>
      <text:p text:style-name="P788"><text:span text:style-name="T788_1">M.<text:s/>Favara,<text:s/>K.<text:s/>Ford,<text:s/>M.<text:s/>Molina,<text:s/>A.<text:s/>Sánchez<text:s/>and<text:s/>A.<text:s/>Woodman<text:s/>Deza<text:s/>(2026)<text:s/>Young<text:s/>Lives<text:s/>Two<text:s/>Decades<text:s/>of<text:s/>Findings<text:s/>and<text:s/>Future<text:s/>Research<text:s/>Opportunities:<text:s/>Education<text:s/>and<text:s/>Skills</text:span></text:p>
      <text:p text:style-name="P789"/>
      <text:p text:style-name="P790"><text:span text:style-name="T790_1">M.<text:s/>Favara,<text:s/>K.<text:s/>Ford,<text:s/>J.<text:s/>Quigua,<text:s/>A.Sánchez<text:s/>and<text:s/>S.<text:s/>von<text:s/>Russdorf<text:s/>(2026)<text:s/>Young<text:s/>Lives<text:s/>Two<text:s/>Decades<text:s/>of<text:s/>Findings<text:s/>and<text:s/>Future<text:s/>Research<text:s/>Opportunities:<text:s/>Health<text:s/>and<text:s/>Well-being</text:span></text:p>
      <text:p text:style-name="P791"/>
      <text:p text:style-name="P792"><text:span text:style-name="T792_1">G.<text:s/>Crivello,<text:s/>M.<text:s/>Favara,<text:s/>K.<text:s/>Ford,<text:s/>J.<text:s/>Mihaylova,<text:s/>A.<text:s/>Sánchez<text:s/>and<text:s/>T.<text:s/>Tanima<text:s/>(2026)<text:s/>Young<text:s/>Lives<text:s/>Two<text:s/>Decades<text:s/>of<text:s/>Findings<text:s/>and<text:s/>Future<text:s/>Research<text:s/>Opportunities:<text:s/>Family<text:s/>Lives</text:span></text:p>
      <text:p text:style-name="P793"/>
      <text:p text:style-name="P794"><text:span text:style-name="T794_1">Favara,<text:s/>M.,<text:s/>Mihaylova,<text:s/>J.,<text:s/>and<text:s/>Sánchez,<text:s/>A.<text:s/>(2026)<text:s/>'When<text:s/>choice<text:s/>matters:<text:s/>the<text:s/>asymmetric<text:s/>effects<text:s/>of<text:s/>precommitment<text:s/>implementation<text:s/>on<text:s/>healthy<text:s/>food<text:s/>choice'</text:span></text:p>
      <text:p text:style-name="P795"/>
      <text:p text:style-name="P796"><text:span text:style-name="T796_1">UNICEF,<text:s/>Save<text:s/>the<text:s/>Children,<text:s/>Young<text:s/>Lives<text:s/>(2026)<text:s/>'Embedding<text:s/>child-responsive<text:s/>outcomes<text:s/>within<text:s/>the<text:s/>Baku<text:s/>Adaptation<text:s/>Roadmap<text:s/>and<text:s/>Belém-Addis<text:s/>Vision'</text:span></text:p>
      <text:p text:style-name="P797"/>
      <text:p text:style-name="P798"><text:span text:style-name="T798_1">Freund,<text:s/>R.<text:s/>and<text:s/>Favara,<text:s/>M.<text:s/>(2026).<text:s/>Love<text:s/>thy<text:s/>neighbour?<text:s/>Violent<text:s/>armed<text:s/>conflict<text:s/>and<text:s/>trust:<text:s/>Evidence<text:s/>from<text:s/>Ethiopia,<text:s/>Journal<text:s/>of<text:s/>Development<text:s/>Economics,<text:s/>Volume<text:s/>182</text:span></text:p>
      <text:p text:style-name="P799"/>
      <text:p text:style-name="P800"><text:span text:style-name="T800_1">Annex<text:s/></text:span><text:span text:style-name="T800_2">B</text:span><text:span text:style-name="T800_3">:<text:s/></text:span><text:span text:style-name="T800_4">Stakeholder<text:s/></text:span><text:span text:style-name="T800_5">Interview<text:s/></text:span><text:span text:style-name="T800_6">List</text:span></text:p>
      <text:p text:style-name="P801"/>
      <table:table table:style-name="Table10">
        <table:table-column table:style-name="Column49"/>
        <table:table-column table:style-name="Column50"/>
        <table:table-column table:style-name="Column51"/>
        <table:table-column table:style-name="Column52"/>
        <table:table-row table:style-name="Row54">
          <table:table-cell table:style-name="Cell174">
            <text:p text:style-name="P802"><text:span text:style-name="T802_1">Organisation</text:span></text:p>
          </table:table-cell>
          <table:table-cell table:style-name="Cell175">
            <text:p text:style-name="P803"><text:span text:style-name="T803_1">Role</text:span></text:p>
          </table:table-cell>
          <table:table-cell table:style-name="Cell176">
            <text:p text:style-name="P804"><text:span text:style-name="T804_1">Type<text:s/>of<text:s/>Engagement</text:span></text:p>
          </table:table-cell>
          <table:table-cell table:style-name="Cell177">
            <text:p text:style-name="P805"><text:span text:style-name="T805_1">Date<text:s/></text:span></text:p>
          </table:table-cell>
        </table:table-row>
        <table:table-row table:style-name="Row55">
          <table:table-cell table:style-name="Cell178">
            <text:p text:style-name="P806"><text:span text:style-name="T806_1">University<text:s/>of<text:s/>Oxford</text:span></text:p>
          </table:table-cell>
          <table:table-cell table:style-name="Cell179">
            <text:p text:style-name="P807"><text:span text:style-name="T807_1">Young<text:s/>Lives<text:s/>Director</text:span></text:p>
          </table:table-cell>
          <table:table-cell table:style-name="Cell180">
            <text:p text:style-name="P808"><text:span text:style-name="T808_1">Interview</text:span></text:p>
          </table:table-cell>
          <table:table-cell table:style-name="Cell181">
            <text:p text:style-name="P809"><text:span text:style-name="T809_1">01/04/2026</text:span></text:p>
          </table:table-cell>
        </table:table-row>
        <table:table-row table:style-name="Row56">
          <table:table-cell table:style-name="Cell182">
            <text:p text:style-name="P810"><text:span text:style-name="T810_1">University<text:s/>of<text:s/>Oxford</text:span></text:p>
          </table:table-cell>
          <table:table-cell table:style-name="Cell183">
            <text:p text:style-name="P811"><text:span text:style-name="T811_1">Young<text:s/>Loves<text:s/></text:span><text:span text:style-name="T811_2">Deputy</text:span><text:span text:style-name="T811_3"><text:s/>Director</text:span></text:p>
          </table:table-cell>
          <table:table-cell table:style-name="Cell184">
            <text:p text:style-name="P812"><text:span text:style-name="T812_1">Interview</text:span></text:p>
          </table:table-cell>
          <table:table-cell table:style-name="Cell185">
            <text:p text:style-name="P813"><text:span text:style-name="T813_1">26/03/2026</text:span></text:p>
          </table:table-cell>
        </table:table-row>
        <table:table-row table:style-name="Row57">
          <table:table-cell table:style-name="Cell186">
            <text:p text:style-name="P814"><text:span text:style-name="T814_1">University<text:s/>of<text:s/>Oxford</text:span></text:p>
          </table:table-cell>
          <table:table-cell table:style-name="Cell187">
            <text:p text:style-name="P815"><text:span text:style-name="T815_1">Fromer<text:s/>Young<text:s/>Lives<text:s/>Director</text:span></text:p>
          </table:table-cell>
          <table:table-cell table:style-name="Cell188">
            <text:p text:style-name="P816"><text:span text:style-name="T816_1">Interview</text:span></text:p>
          </table:table-cell>
          <table:table-cell table:style-name="Cell189">
            <text:p text:style-name="P817"><text:span text:style-name="T817_1">25/03/2026</text:span></text:p>
          </table:table-cell>
        </table:table-row>
        <table:table-row table:style-name="Row58">
          <table:table-cell table:style-name="Cell190">
            <text:p text:style-name="P818"><text:span text:style-name="T818_1">University<text:s/>of<text:s/>Oxford</text:span></text:p>
          </table:table-cell>
          <table:table-cell table:style-name="Cell191">
            <text:p text:style-name="P819"><text:span text:style-name="T819_1">Ethiopia<text:s/>Country<text:s/>Director</text:span></text:p>
          </table:table-cell>
          <table:table-cell table:style-name="Cell192">
            <text:p text:style-name="P820"><text:span text:style-name="T820_1">Interview</text:span></text:p>
          </table:table-cell>
          <table:table-cell table:style-name="Cell193">
            <text:p text:style-name="P821"><text:span text:style-name="T821_1">31/03/2026</text:span></text:p>
          </table:table-cell>
        </table:table-row>
        <table:table-row table:style-name="Row59">
          <table:table-cell table:style-name="Cell194">
            <text:p text:style-name="P822"><text:span text:style-name="T822_1">University<text:s/>of<text:s/>Oxford</text:span></text:p>
          </table:table-cell>
          <table:table-cell table:style-name="Cell195">
            <text:p text:style-name="P823"><text:span text:style-name="T823_1">India<text:s/>Country<text:s/>Director</text:span></text:p>
          </table:table-cell>
          <table:table-cell table:style-name="Cell196">
            <text:p text:style-name="P824"><text:span text:style-name="T824_1">Interview</text:span></text:p>
          </table:table-cell>
          <table:table-cell table:style-name="Cell197">
            <text:p text:style-name="P825"><text:span text:style-name="T825_1">31/03/2026</text:span></text:p>
          </table:table-cell>
        </table:table-row>
        <table:table-row table:style-name="Row60">
          <table:table-cell table:style-name="Cell198">
            <text:p text:style-name="P826"><text:span text:style-name="T826_1">University<text:s/>of<text:s/>Oxford</text:span></text:p>
          </table:table-cell>
          <table:table-cell table:style-name="Cell199">
            <text:p text:style-name="P827"><text:span text:style-name="T827_1">Peru<text:s/>Country<text:s/>Director</text:span></text:p>
          </table:table-cell>
          <table:table-cell table:style-name="Cell200">
            <text:p text:style-name="P828"><text:span text:style-name="T828_1">Interview</text:span></text:p>
          </table:table-cell>
          <table:table-cell table:style-name="Cell201">
            <text:p text:style-name="P829"><text:span text:style-name="T829_1">24/03/2026</text:span></text:p>
          </table:table-cell>
        </table:table-row>
        <table:table-row table:style-name="Row61">
          <table:table-cell table:style-name="Cell202">
            <text:p text:style-name="P830"><text:span text:style-name="T830_1">FCDO</text:span></text:p>
          </table:table-cell>
          <table:table-cell table:style-name="Cell203">
            <text:p text:style-name="P831"><text:span text:style-name="T831_1">Senior<text:s/>Responsible<text:s/>Owner</text:span></text:p>
          </table:table-cell>
          <table:table-cell table:style-name="Cell204">
            <text:p text:style-name="P832"><text:span text:style-name="T832_1">Interview</text:span></text:p>
          </table:table-cell>
          <table:table-cell table:style-name="Cell205">
            <text:p text:style-name="P833"><text:span text:style-name="T833_1">09/03/2026</text:span></text:p>
          </table:table-cell>
        </table:table-row>
        <table:table-row table:style-name="Row62">
          <table:table-cell table:style-name="Cell206">
            <text:p text:style-name="P834"><text:span text:style-name="T834_1">FCDO</text:span></text:p>
          </table:table-cell>
          <table:table-cell table:style-name="Cell207">
            <text:p text:style-name="P835"><text:span text:style-name="T835_1">Former<text:s/>Senior<text:s/>Responsible<text:s/>Owner</text:span></text:p>
          </table:table-cell>
          <table:table-cell table:style-name="Cell208">
            <text:p text:style-name="P836"><text:span text:style-name="T836_1">Interview</text:span></text:p>
          </table:table-cell>
          <table:table-cell table:style-name="Cell209">
            <text:p text:style-name="P837"><text:span text:style-name="T837_1">10/03/2026</text:span></text:p>
          </table:table-cell>
        </table:table-row>
        <table:table-row table:style-name="Row63">
          <table:table-cell table:style-name="Cell210">
            <text:p text:style-name="P838"><text:span text:style-name="T838_1">FCDO</text:span></text:p>
          </table:table-cell>
          <table:table-cell table:style-name="Cell211">
            <text:p text:style-name="P839"><text:span text:style-name="T839_1">Previous<text:s/>Programme<text:s/>Responsible<text:s/>Owner</text:span></text:p>
          </table:table-cell>
          <table:table-cell table:style-name="Cell212">
            <text:p text:style-name="P840"><text:span text:style-name="T840_1">Interview</text:span></text:p>
          </table:table-cell>
          <table:table-cell table:style-name="Cell213">
            <text:p text:style-name="P841"><text:span text:style-name="T841_1">20/02/2026</text:span></text:p>
          </table:table-cell>
        </table:table-row>
        <table:table-row table:style-name="Row64">
          <table:table-cell table:style-name="Cell214">
            <text:p text:style-name="P842"><text:span text:style-name="T842_1">FCDO</text:span></text:p>
          </table:table-cell>
          <table:table-cell table:style-name="Cell215">
            <text:p text:style-name="P843"><text:span text:style-name="T843_1">Social<text:s/>Protection<text:s/>Team</text:span><text:span text:style-name="T843_2"><text:s/>Member</text:span></text:p>
          </table:table-cell>
          <table:table-cell table:style-name="Cell216">
            <text:p text:style-name="P844"><text:span text:style-name="T844_1">Interview</text:span></text:p>
          </table:table-cell>
          <table:table-cell table:style-name="Cell217">
            <text:p text:style-name="P845"><text:span text:style-name="T845_1">09/04/2026</text:span></text:p>
          </table:table-cell>
        </table:table-row>
        <table:table-row table:style-name="Row65">
          <table:table-cell table:style-name="Cell218">
            <text:p text:style-name="P846"><text:span text:style-name="T846_1">FCDO</text:span></text:p>
          </table:table-cell>
          <table:table-cell table:style-name="Cell219">
            <text:p text:style-name="P847"><text:span text:style-name="T847_1">Social<text:s/>Protection<text:s/>Team</text:span><text:span text:style-name="T847_2"><text:s/>Member</text:span></text:p>
          </table:table-cell>
          <table:table-cell table:style-name="Cell220">
            <text:p text:style-name="P848"><text:span text:style-name="T848_1">Interview</text:span></text:p>
          </table:table-cell>
          <table:table-cell table:style-name="Cell221">
            <text:p text:style-name="P849"><text:span text:style-name="T849_1">09/03/2026</text:span></text:p>
          </table:table-cell>
        </table:table-row>
        <table:table-row table:style-name="Row66">
          <table:table-cell table:style-name="Cell222">
            <text:p text:style-name="P850"><text:span text:style-name="T850_1">FCDO</text:span></text:p>
          </table:table-cell>
          <table:table-cell table:style-name="Cell223">
            <text:p text:style-name="P851"><text:span text:style-name="T851_1">Ethi</text:span><text:span text:style-name="T851_2">opia<text:s/>Team</text:span><text:span text:style-name="T851_3"><text:s/>Member</text:span></text:p>
          </table:table-cell>
          <table:table-cell table:style-name="Cell224">
            <text:p text:style-name="P852"><text:span text:style-name="T852_1">Interview</text:span></text:p>
          </table:table-cell>
          <table:table-cell table:style-name="Cell225">
            <text:p text:style-name="P853"><text:span text:style-name="T853_1">17/04/2026</text:span></text:p>
          </table:table-cell>
        </table:table-row>
      </table:table>
      <text:p text:style-name="P85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ourier New" svg:font-family="Courier New" style:font-pitch="fixed" style:font-family-generic="modern"/>
    <style:font-face style:name="Times New Roman" svg:font-family="Times New Roman" style:font-pitch="variable" style:font-family-generic="roman"/>
    <style:font-face style:name="Wingdings" svg:font-family="Wingdings" style:font-pitch="variable" style:font-charset="x-symbol"/>
    <style:font-face style:name="Symbol" svg:font-family="Symbol" style:font-pitch="variable" style:font-family-generic="roman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MS Gothic" svg:font-family="MS Gothic" style:font-pitch="fixed" style:font-family-generic="modern"/>
    <style:font-face style:name="Cambria" svg:font-family="Cambria" style:font-pitch="variable" style:font-family-generic="roman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1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fhb" style:family="text" style:parent-style-name="Default_20_Paragraph_20_Font"/>
    <style:style style:name="fh" style:family="text" style:parent-style-name="Default_20_Paragraph_20_Font"/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style-complex="italic" style:font-name="Arial" fo:font-size="14pt" style:font-size-asian="14pt" style:font-name-complex="Arial" style:font-size-complex="14pt" fo:language-asian="en" fo:country-asian="US" fo:font-weight="bold" style:font-weight-asian="bold" style:font-weight-complex="bold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Footnote_20_Text_20_Char" style:display-name="Footnote Text Char" style:family="text" style:parent-style-name="Default_20_Paragraph_20_Font">
      <style:text-properties style:font-name="Arial"/>
    </style:style>
    <style:style style:name="Footnote_20_text" style:display-name="Footnote text" style:family="paragraph" style:parent-style-name="Normal">
      <style:text-properties fo:font-size="10pt" style:font-size-asian="10pt" style:font-size-complex="10pt" fo:language-asian="en" fo:country-asian="GB"/>
    </style:style>
    <style:style style:name="Footnote_20_Text_20_Char1" style:display-name="Footnote Text Char1" style:family="text" style:parent-style-name="Default_20_Paragraph_20_Font">
      <style:text-properties style:font-name="Arial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Char" style:display-name="Body Text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LS2" style:family="paragraph">
      <style:text-properties fo:font-size="10pt" style:font-size-asian="10pt" style:font-size-complex="10pt"/>
    </style:style>
    <style:style style:name="pf0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cf01" style:family="text" style:parent-style-name="Default_20_Paragraph_20_Font">
      <style:text-properties fo:color="#242424" style:font-name="Segoe UI" fo:font-size="18pt" style:font-size-asian="18pt" style:font-name-complex="Segoe UI" style:font-size-complex="18pt"/>
    </style:style>
    <style:style style:name="cf11" style:family="text" style:parent-style-name="Default_20_Paragraph_20_Font">
      <style:text-properties fo:color="#242424" style:font-name="Segoe UI" fo:font-size="10.5pt" style:font-size-asian="10.5pt" style:font-name-complex="Segoe UI" style:font-size-complex="10.5pt"/>
    </style:style>
    <style:style style:name="cf21" style:family="text" style:parent-style-name="Default_20_Paragraph_20_Font">
      <style:text-properties fo:color="#242424" style:font-name="Segoe UI" fo:font-size="9pt" style:font-size-asian="9pt" style:font-name-complex="Segoe UI" style:font-size-complex="9pt"/>
    </style:style>
    <style:style style:name="cf31" style:family="text" style:parent-style-name="Default_20_Paragraph_20_Font">
      <style:text-properties fo:background-color="#f5f5f5" fo:color="#424242" style:font-name="Segoe UI" fo:font-size="9pt" style:font-size-asian="9pt" style:font-name-complex="Segoe UI" style:font-size-complex="9pt"/>
    </style:style>
    <style:style style:name="Mention" style:family="text" style:parent-style-name="Default_20_Paragraph_20_Font">
      <style:text-properties fo:background-color="#e1dfdd" fo:color="#2b579a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="Symbol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="Symbol"/>
    </style:style>
    <style:style style:name="List6Level2" style:family="text">
      <style:text-properties style:font-name="Wingdings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6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 fo:font-size="10pt" style:font-size-asian="10pt"/>
    </style:style>
    <style:style style:name="List14Level1" style:family="text">
      <style:text-properties style:font-name="Symbol" fo:font-size="10pt" style:font-size-asian="10pt"/>
    </style:style>
    <style:style style:name="List14Level2" style:family="text">
      <style:text-properties style:font-name="Symbol" fo:font-size="10pt" style:font-size-asian="10pt"/>
    </style:style>
    <style:style style:name="List14Level3" style:family="text">
      <style:text-properties style:font-name="Symbol" fo:font-size="10pt" style:font-size-asian="10pt"/>
    </style:style>
    <style:style style:name="List14Level4" style:family="text">
      <style:text-properties style:font-name="Symbol" fo:font-size="10pt" style:font-size-asian="10pt"/>
    </style:style>
    <style:style style:name="List14Level5" style:family="text">
      <style:text-properties style:font-name="Symbol" fo:font-size="10pt" style:font-size-asian="10pt"/>
    </style:style>
    <style:style style:name="List14Level6" style:family="text">
      <style:text-properties style:font-name="Symbol" fo:font-size="10pt" style:font-size-asian="10pt"/>
    </style:style>
    <style:style style:name="List14Level7" style:family="text">
      <style:text-properties style:font-name="Symbol" fo:font-size="10pt" style:font-size-asian="10pt"/>
    </style:style>
    <style:style style:name="List14Level8" style:family="text">
      <style:text-properties style:font-name="Symbol" fo:font-size="10pt" style:font-size-asian="10pt"/>
    </style:style>
    <text:list-style style:name="LS14">
      <text:list-level-style-bullet text:bullet-char="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4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Symbol" fo:font-size="10pt" style:font-size-asian="10pt"/>
      </text:list-level-style-bullet>
    </text:list-style>
    <style:style style:name="List15Level0" style:family="text">
      <style:text-properties style:font-name="Symbol" fo:font-size="10pt" style:font-size-asian="10pt"/>
    </style:style>
    <style:style style:name="List15Level1" style:family="text">
      <style:text-properties style:font-name="Symbol" fo:font-size="10pt" style:font-size-asian="10pt"/>
    </style:style>
    <style:style style:name="List15Level2" style:family="text">
      <style:text-properties style:font-name="Symbol" fo:font-size="10pt" style:font-size-asian="10pt"/>
    </style:style>
    <style:style style:name="List15Level3" style:family="text">
      <style:text-properties style:font-name="Symbol" fo:font-size="10pt" style:font-size-asian="10pt"/>
    </style:style>
    <style:style style:name="List15Level4" style:family="text">
      <style:text-properties style:font-name="Symbol" fo:font-size="10pt" style:font-size-asian="10pt"/>
    </style:style>
    <style:style style:name="List15Level5" style:family="text">
      <style:text-properties style:font-name="Symbol" fo:font-size="10pt" style:font-size-asian="10pt"/>
    </style:style>
    <style:style style:name="List15Level6" style:family="text">
      <style:text-properties style:font-name="Symbol" fo:font-size="10pt" style:font-size-asian="10pt"/>
    </style:style>
    <style:style style:name="List15Level7" style:family="text">
      <style:text-properties style:font-name="Symbol" fo:font-size="10pt" style:font-size-asian="10pt"/>
    </style:style>
    <style:style style:name="List15Level8" style:family="text">
      <style:text-properties style:font-name="Symbol" fo:font-size="10pt" style:font-size-asian="10pt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6Level0" style:family="text">
      <style:text-properties style:font-name="Symbol" fo:font-size="10pt" style:font-size-asian="10pt"/>
    </style:style>
    <style:style style:name="List16Level1" style:family="text">
      <style:text-properties style:font-name="Arial" style:font-name-asian="Times New Roman" style:font-name-complex="Arial"/>
    </style:style>
    <style:style style:name="List16Level3" style:family="text">
      <style:text-properties style:font-name="Symbol" fo:font-size="10pt" style:font-size-asian="10pt"/>
    </style:style>
    <style:style style:name="List16Level4" style:family="text">
      <style:text-properties style:font-name="Symbol" fo:font-size="10pt" style:font-size-asian="10pt"/>
    </style:style>
    <style:style style:name="List16Level5" style:family="text">
      <style:text-properties style:font-name="Symbol" fo:font-size="10pt" style:font-size-asian="10pt"/>
    </style:style>
    <style:style style:name="List16Level6" style:family="text">
      <style:text-properties style:font-name="Symbol" fo:font-size="10pt" style:font-size-asian="10pt"/>
    </style:style>
    <style:style style:name="List16Level7" style:family="text">
      <style:text-properties style:font-name="Symbol" fo:font-size="10pt" style:font-size-asian="10pt"/>
    </style:style>
    <style:style style:name="List16Level8" style:family="text">
      <style:text-properties style:font-name="Symbol" fo:font-size="10pt" style:font-size-asian="10pt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-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Arial" style:font-name-asian="Times New Roman" style:font-name-complex="Arial"/>
      </text:list-level-style-bullet>
      <text:list-level-style-number style:num-format="1" text:style-name="List16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7Level0" style:family="text">
      <style:text-properties style:font-name="Symbol" fo:font-size="10pt" style:font-size-asian="10pt"/>
    </style:style>
    <style:style style:name="List17Level1" style:family="text">
      <style:text-properties style:font-name="Symbol" fo:font-size="10pt" style:font-size-asian="10pt"/>
    </style:style>
    <style:style style:name="List17Level2" style:family="text">
      <style:text-properties style:font-name="Symbol" fo:font-size="10pt" style:font-size-asian="10pt"/>
    </style:style>
    <style:style style:name="List17Level3" style:family="text">
      <style:text-properties style:font-name="Symbol" fo:font-size="10pt" style:font-size-asian="10pt"/>
    </style:style>
    <style:style style:name="List17Level4" style:family="text">
      <style:text-properties style:font-name="Symbol" fo:font-size="10pt" style:font-size-asian="10pt"/>
    </style:style>
    <style:style style:name="List17Level5" style:family="text">
      <style:text-properties style:font-name="Symbol" fo:font-size="10pt" style:font-size-asian="10pt"/>
    </style:style>
    <style:style style:name="List17Level6" style:family="text">
      <style:text-properties style:font-name="Symbol" fo:font-size="10pt" style:font-size-asian="10pt"/>
    </style:style>
    <style:style style:name="List17Level7" style:family="text">
      <style:text-properties style:font-name="Symbol" fo:font-size="10pt" style:font-size-asian="10pt"/>
    </style:style>
    <style:style style:name="List17Level8" style:family="text">
      <style:text-properties style:font-name="Symbol" fo:font-size="10pt" style:font-size-asian="10pt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text:list-style style:name="LS18">
      <text:list-level-style-number style:num-format="1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9Level0" style:family="text" style:parent-style-name="LS2">
      <style:text-properties fo:font-style="normal" style:font-style-asian="normal" style:font-style-complex="normal" fo:font-size="10pt" style:font-size-asian="10pt" style:font-size-complex="10pt"/>
    </style:style>
    <text:list-style style:name="LS19">
      <text:list-level-style-number style:num-format="1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style="normal" style:font-style-asian="normal" style:font-style-complex="normal" fo:font-size="10pt" style:font-size-asian="10pt" style:font-size-complex="10pt"/>
      </text:list-level-style-number>
      <text:list-level-style-number style:num-format="1" text:style-name="List19Level1" text:level="2"/>
      <text:list-level-style-number style:num-format="1" text:style-name="List19Level2" text:level="3"/>
      <text:list-level-style-number style:num-format="1" text:style-name="List19Level3" text:level="4"/>
      <text:list-level-style-number style:num-format="1" text:style-name="List19Level4" text:level="5"/>
      <text:list-level-style-number style:num-format="1" text:style-name="List19Level5" text:level="6"/>
      <text:list-level-style-number style:num-format="1" text:style-name="List19Level6" text:level="7"/>
      <text:list-level-style-number style:num-format="1" text:style-name="List19Level7" text:level="8"/>
      <text:list-level-style-number style:num-format="1" text:style-name="List19Level8" text:level="9"/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Courier New"/>
    </style:style>
    <style:style style:name="List23Level1" style:family="text">
      <style:text-properties style:font-name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/>
    </style:style>
    <style:style style:name="List23Level8" style:family="text">
      <style:text-properties style:font-name="Wingdings"/>
    </style:style>
    <text:list-style style:name="LS23">
      <text:list-level-style-bullet text:bullet-char="o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Courier New"/>
    </style:style>
    <style:style style:name="List25Level1" style:family="text">
      <style:text-properties style:font-name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/>
    </style:style>
    <style:style style:name="List25Level8" style:family="text">
      <style:text-properties style:font-name="Wingdings"/>
    </style:style>
    <text:list-style style:name="LS25">
      <text:list-level-style-bullet text:bullet-char="o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ourier New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.25cm" text:min-label-width="0.635cm" fo:text-align="start" text:list-level-position-and-space-mode="label-alignment">
          <style:list-level-label-alignment text:label-followed-by="listtab" fo:margin-left="0.88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52cm" text:min-label-width="0.635cm" fo:text-align="start" text:list-level-position-and-space-mode="label-alignment">
          <style:list-level-label-alignment text:label-followed-by="listtab" fo:margin-left="2.15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2.79cm" text:min-label-width="0.635cm" fo:text-align="start" text:list-level-position-and-space-mode="label-alignment">
          <style:list-level-label-alignment text:label-followed-by="listtab" fo:margin-left="3.42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06cm" text:min-label-width="0.635cm" fo:text-align="start" text:list-level-position-and-space-mode="label-alignment">
          <style:list-level-label-alignment text:label-followed-by="listtab" fo:margin-left="4.69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33cm" text:min-label-width="0.635cm" fo:text-align="start" text:list-level-position-and-space-mode="label-alignment">
          <style:list-level-label-alignment text:label-followed-by="listtab" fo:margin-left="5.96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6cm" text:min-label-width="0.635cm" fo:text-align="start" text:list-level-position-and-space-mode="label-alignment">
          <style:list-level-label-alignment text:label-followed-by="listtab" fo:margin-left="7.23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7.87cm" text:min-label-width="0.635cm" fo:text-align="start" text:list-level-position-and-space-mode="label-alignment">
          <style:list-level-label-alignment text:label-followed-by="listtab" fo:margin-left="8.50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14cm" text:min-label-width="0.635cm" fo:text-align="start" text:list-level-position-and-space-mode="label-alignment">
          <style:list-level-label-alignment text:label-followed-by="listtab" fo:margin-left="9.7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41cm" text:min-label-width="0.635cm" fo:text-align="start" text:list-level-position-and-space-mode="label-alignment">
          <style:list-level-label-alignment text:label-followed-by="listtab" fo:margin-left="11.04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Symbol"/>
    </style:style>
    <style:style style:name="List31Level2" style:family="text">
      <style:text-properties style:font-name="Symbol"/>
    </style:style>
    <style:style style:name="List31Level3" style:family="text">
      <style:text-properties style:font-name="Symbol"/>
    </style:style>
    <style:style style:name="List31Level4" style:family="text">
      <style:text-properties style:font-name="Symbol"/>
    </style:style>
    <style:style style:name="List31Level5" style:family="text">
      <style:text-properties style:font-name="Symbol"/>
    </style:style>
    <style:style style:name="List31Level6" style:family="text">
      <style:text-properties style:font-name="Symbol"/>
    </style:style>
    <style:style style:name="List31Level7" style:family="text">
      <style:text-properties style:font-name="Symbol"/>
    </style:style>
    <style:style style:name="List31Level8" style:family="text">
      <style:text-properties style:font-name="Symbol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1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1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1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1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1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1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1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1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text:list-style style:name="LS32">
      <text:list-level-style-number style:num-format="1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2Level1" style:num-suffix=".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2Level2" style:num-suffix=".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2Level3" style:num-suffix=".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2Level4" style:num-suffix=".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2Level5" style:num-suffix=".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2Level6" style:num-suffix=".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2Level7" style:num-suffix=".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2Level8" style:num-suffix=".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35">
      <text:list-level-style-number style:num-format="1" text:start-value="2021" text:style-name="List3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3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3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3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36Level0" style:family="text">
      <style:text-properties style:font-name="Symbol" fo:font-size="10pt" style:font-size-asian="10pt"/>
    </style:style>
    <style:style style:name="List36Level2" style:family="text">
      <style:text-properties style:font-name="Symbol" fo:font-size="10pt" style:font-size-asian="10pt"/>
    </style:style>
    <style:style style:name="List36Level3" style:family="text">
      <style:text-properties style:font-name="Symbol" fo:font-size="10pt" style:font-size-asian="10pt"/>
    </style:style>
    <style:style style:name="List36Level4" style:family="text">
      <style:text-properties style:font-name="Symbol" fo:font-size="10pt" style:font-size-asian="10pt"/>
    </style:style>
    <style:style style:name="List36Level5" style:family="text">
      <style:text-properties style:font-name="Symbol" fo:font-size="10pt" style:font-size-asian="10pt"/>
    </style:style>
    <style:style style:name="List36Level6" style:family="text">
      <style:text-properties style:font-name="Symbol" fo:font-size="10pt" style:font-size-asian="10pt"/>
    </style:style>
    <style:style style:name="List36Level7" style:family="text">
      <style:text-properties style:font-name="Symbol" fo:font-size="10pt" style:font-size-asian="10pt"/>
    </style:style>
    <style:style style:name="List36Level8" style:family="text">
      <style:text-properties style:font-name="Symbol" fo:font-size="10pt" style:font-size-asian="10pt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number style:num-format="1" text:style-name="List3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bullet text:bullet-char="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7Level0" style:family="text">
      <style:text-properties style:font-name="Symbol"/>
    </style:style>
    <style:style style:name="List37Level1" style:family="text">
      <style:text-properties style:font-name="Courier New" style:font-name-complex="Courier New"/>
    </style:style>
    <style:style style:name="List37Level2" style:family="text">
      <style:text-properties style:font-name="Wingdings"/>
    </style:style>
    <style:style style:name="List37Level3" style:family="text">
      <style:text-properties style:font-name="Symbol"/>
    </style:style>
    <style:style style:name="List37Level4" style:family="text">
      <style:text-properties style:font-name="Courier New" style:font-name-complex="Courier New"/>
    </style:style>
    <style:style style:name="List37Level5" style:family="text">
      <style:text-properties style:font-name="Wingdings"/>
    </style:style>
    <style:style style:name="List37Level6" style:family="text">
      <style:text-properties style:font-name="Symbol"/>
    </style:style>
    <style:style style:name="List37Level7" style:family="text">
      <style:text-properties style:font-name="Courier New" style:font-name-complex="Courier New"/>
    </style:style>
    <style:style style:name="List37Level8" style:family="text">
      <style:text-properties style:font-name="Wingdings"/>
    </style:style>
    <text:list-style style:name="LS37">
      <text:list-level-style-bullet text:bullet-char="" text:style-name="List37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o" text:style-name="List37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/>
      </text:list-level-style-bullet>
      <text:list-level-style-bullet text:bullet-char="" text:style-name="List37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/>
      </text:list-level-style-bullet>
      <text:list-level-style-bullet text:bullet-char="o" text:style-name="List37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/>
      </text:list-level-style-bullet>
      <text:list-level-style-bullet text:bullet-char="" text:style-name="List37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/>
      </text:list-level-style-bullet>
      <text:list-level-style-bullet text:bullet-char="o" text:style-name="List37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7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/>
      </text:list-level-style-bullet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Symbo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num-format="i" fo:padding-top="0.386cm" fo:border-top="#000000 0.018cm solid" fo:margin-top="0.847cm" fo:padding-bottom="0.386cm" fo:border-bottom="#000000 0.018cm solid" fo:margin-bottom="0.847cm" fo:padding-left="0.637cm" fo:border-left="#000000 0.018cm solid" fo:margin-left="0.847cm" fo:padding-right="0.637cm" fo:border-right="#000000 0.018cm solid" fo:margin-right="0.847cm"/>
      <style:header-style>
        <style:header-footer-properties fo:min-height="0.018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>
      <style:paragraph-properties fo:text-align="center"/>
    </style:style>
    <style:style style:name="T3_1" style:family="text">
      <style:text-properties fo:font-size="10pt" style:font-size-asian="10pt" style:font-size-complex="10pt"/>
    </style:style>
    <style:style style:name="T3_2" style:family="text">
      <style:text-properties fo:font-size="10pt" style:font-size-asian="10pt" style:font-size-complex="10pt"/>
    </style:style>
    <style:style style:name="T3_3" style:family="text">
      <style:text-properties fo:font-size="10pt" style:font-size-asian="10pt" style:font-size-complex="10pt"/>
    </style:style>
    <style:style style:name="T3_4" style:family="text">
      <style:text-properties fo:font-size="10pt" style:font-size-asian="10pt" style:font-size-complex="10pt"/>
    </style:style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text:span text:style-name="T3_1"><text:tab/></text:span><text:span text:style-name="T3_2"><text:tab/></text:span><text:span text:style-name="T3_3"><text:tab/></text:span><text:span text:style-name="T3_4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Project Completion Review</dc:title>
    <meta:initial-creator>FCDO</meta:initial-creator>
    <meta:creation-date>2026-07-28T17:39:00</meta:creation-date>
    <dc:creator>Kate Cooper</dc:creator>
    <dc:date>2026-07-28T17:39:00</dc:date>
    <meta:print-date>2016-03-25T06:57:00</meta:print-date>
    <meta:template xlink:href="Annual Review" xlink:type="simple"/>
    <meta:editing-cycles>2</meta:editing-cycles>
    <meta:document-statistic meta:page-count="23" meta:paragraph-count="195" meta:row-count="694" meta:word-count="14625" meta:character-count="97795" meta:non-whitespace-character-count="83365"/>
    <meta:user-defined meta:name="Business Document Type">Project completion review</meta:user-defined>
    <meta:user-defined meta:name="ContentTypeId">0x010100A9E804AD2130B047BEB1B1355903FA5908004AD6C2E26CAF0D448D5017585E246FB8</meta:user-defined>
    <meta:user-defined meta:name="docLang">en</meta:user-defined>
    <meta:user-defined meta:name="GrammarlyDocumentId">af81a06a-7384-4c00-a297-6cda69d92708</meta:user-defined>
    <meta:user-defined meta:name="MSIP_Label_9e9cc48d-6fba-4c12-9882-137473def580_ActionId">498cd01e-4f0e-4602-82d2-eb3ef9b0541c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7:18:28Z</meta:user-defined>
    <meta:user-defined meta:name="MSIP_Label_9e9cc48d-6fba-4c12-9882-137473def580_SiteId">d3a2d0d3-7cc8-4f52-bbf9-85bd43d94279</meta:user-defined>
    <meta:user-defined meta:name="MSIP_Label_e4c996da-17fa-4fc5-8989-2758fb4cf86b_ActionId">be899565-37e8-4b61-8dab-000009401883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34:28Z</meta:user-defined>
    <meta:user-defined meta:name="MSIP_Label_e4c996da-17fa-4fc5-8989-2758fb4cf86b_SiteId">cdf709af-1a18-4c74-bd93-6d14a64d73b3</meta:user-defined>
  </office:meta>
</office:document-meta>
</file>