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868cm" fo:margin-left="0cm"/>
    </style:style>
    <style:style style:name="Column4" style:family="table-column">
      <style:table-column-properties style:column-width="5.493cm" style:use-optimal-column-width="false"/>
    </style:style>
    <style:style style:name="Column5" style:family="table-column">
      <style:table-column-properties style:column-width="2.074cm" style:use-optimal-column-width="false"/>
    </style:style>
    <style:style style:name="Column6" style:family="table-column">
      <style:table-column-properties style:column-width="2.074cm" style:use-optimal-column-width="false"/>
    </style:style>
    <style:style style:name="Column7" style:family="table-column">
      <style:table-column-properties style:column-width="2.076cm" style:use-optimal-column-width="false"/>
    </style:style>
    <style:style style:name="Column8" style:family="table-column">
      <style:table-column-properties style:column-width="2.074cm" style:use-optimal-column-width="false"/>
    </style:style>
    <style:style style:name="Column9" style:family="table-column">
      <style:table-column-properties style:column-width="2.076cm" style:use-optimal-column-width="false"/>
    </style:style>
    <style:style style:name="Row4" style:family="table-row">
      <style:table-row-properties style:min-row-height="0.439cm" style:use-optimal-row-height="false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>
      <style:table-row-properties style:min-row-height="0.439cm" style:use-optimal-row-height="false"/>
    </style:style>
    <style:style style:name="Cell13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439cm" style:use-optimal-row-height="false"/>
    </style:style>
    <style:style style:name="Cell1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0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0" style:family="table-column">
      <style:table-column-properties style:column-width="6.405cm"/>
    </style:style>
    <style:style style:name="Column11" style:family="table-column">
      <style:table-column-properties style:column-width="9.507cm"/>
    </style:style>
    <style:style style:name="Row7" style:family="table-row">
      <style:table-row-properties style:min-row-height="0.626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/>
    <style:style style:name="T32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32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8" style:family="table-row">
      <style:table-row-properties style:min-row-height="0.711cm"/>
    </style:style>
    <style:style style:name="Cell2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</style:style>
    <style:style style:name="T34_1" style:family="text"/>
    <style:style style:name="T34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3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35" style:family="paragraph" style:parent-style-name="Normal">
      <style:text-properties fo:background-color="#c0c0c0" fo:font-size="11pt" style:font-size-asian="11pt" style:font-size-complex="11pt" fo:font-weight="bold" style:font-weight-asian="bold"/>
    </style:style>
    <style:style style:name="P36" style:family="paragraph" style:parent-style-name="Normal"/>
    <style:style style:name="T36_1" style:family="text">
      <style:text-properties fo:font-size="14pt" style:font-size-asian="14pt" style:font-size-complex="14pt" fo:font-weight="bold" style:font-weight-asian="bold" style:font-weight-complex="bold"/>
    </style:style>
    <style:style style:name="P37" style:family="paragraph" style:parent-style-name="Normal">
      <style:text-properties fo:font-size="11pt" style:font-size-asian="11pt" style:font-size-complex="11pt" fo:font-weight="bold" style:font-weight-asian="bold"/>
    </style:style>
    <style:style style:name="P38" style:family="paragraph" style:parent-style-name="Normal">
      <style:paragraph-properties fo:margin-top="0.071cm"/>
    </style:style>
    <style:style style:name="T38_1" style:family="text">
      <style:text-properties fo:font-size="10pt" style:font-size-asian="10pt" style:font-name-complex="Arial" style:font-size-complex="10pt"/>
    </style:style>
    <style:style style:name="T38_2" style:family="text">
      <style:text-properties fo:font-size="10pt" style:font-size-asian="10pt" style:font-name-complex="Arial" style:font-size-complex="10pt"/>
    </style:style>
    <style:style style:name="T38_3" style:family="text">
      <style:text-properties fo:font-size="10pt" style:font-size-asian="10pt" style:font-name-complex="Arial" style:font-size-complex="10pt"/>
    </style:style>
    <style:style style:name="T38_4" style:family="text">
      <style:text-properties fo:font-size="10pt" style:font-size-asian="10pt" style:font-name-complex="Arial" style:font-size-complex="10pt"/>
    </style:style>
    <style:style style:name="T38_5" style:family="text">
      <style:text-properties fo:font-size="10pt" style:font-size-asian="10pt" style:font-name-complex="Arial" style:font-size-complex="10pt"/>
    </style:style>
    <style:style style:name="T38_6" style:family="text">
      <style:text-properties fo:font-size="10pt" style:font-size-asian="10pt" style:font-name-complex="Arial" style:font-size-complex="10pt"/>
    </style:style>
    <style:style style:name="T38_7" style:family="text">
      <style:text-properties fo:font-size="10pt" style:font-size-asian="10pt" style:font-name-complex="Arial" style:font-size-complex="10pt"/>
    </style:style>
    <style:style style:name="T38_8" style:family="text">
      <style:text-properties fo:font-size="10pt" style:font-size-asian="10pt" style:font-name-complex="Arial" style:font-size-complex="10pt"/>
    </style:style>
    <style:style style:name="T38_9" style:family="text">
      <style:text-properties fo:font-size="10pt" style:font-size-asian="10pt" style:font-name-complex="Arial" style:font-size-complex="10pt"/>
    </style:style>
    <style:style style:name="T38_10" style:family="text">
      <style:text-properties fo:font-size="10pt" style:font-size-asian="10pt" style:font-name-complex="Arial" style:font-size-complex="10pt"/>
    </style:style>
    <style:style style:name="T38_11" style:family="text">
      <style:text-properties fo:font-size="10pt" style:font-size-asian="10pt" style:font-name-complex="Arial" style:font-size-complex="10pt"/>
    </style:style>
    <style:style style:name="T38_12" style:family="text">
      <style:text-properties fo:font-size="10pt" style:font-size-asian="10pt" style:font-name-complex="Arial" style:font-size-complex="10pt"/>
    </style:style>
    <style:style style:name="T38_13" style:family="text">
      <style:text-properties fo:font-size="10pt" style:font-size-asian="10pt" style:font-name-complex="Arial" style:font-size-complex="10pt"/>
    </style:style>
    <style:style style:name="T38_14" style:family="text">
      <style:text-properties fo:font-size="10pt" style:font-size-asian="10pt" style:font-name-complex="Arial" style:font-size-complex="10pt"/>
    </style:style>
    <style:style style:name="T38_15" style:family="text">
      <style:text-properties fo:font-size="10pt" style:font-size-asian="10pt" style:font-name-complex="Arial" style:font-size-complex="10pt"/>
    </style:style>
    <style:style style:name="T38_16" style:family="text">
      <style:text-properties fo:font-size="10pt" style:font-size-asian="10pt" style:font-name-complex="Arial" style:font-size-complex="10pt"/>
    </style:style>
    <style:style style:name="T38_17" style:family="text">
      <style:text-properties fo:font-size="10pt" style:font-size-asian="10pt" style:font-name-complex="Arial" style:font-size-complex="10pt"/>
    </style:style>
    <style:style style:name="T38_18" style:family="text">
      <style:text-properties fo:font-size="10pt" style:font-size-asian="10pt" style:font-name-complex="Arial" style:font-size-complex="10pt"/>
    </style:style>
    <style:style style:name="P39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40" style:family="paragraph" style:parent-style-name="Normal">
      <style:paragraph-properties fo:margin-top="0.071cm"/>
    </style:style>
    <style:style style:name="T40_1" style:family="text">
      <style:text-properties fo:font-size="10pt" style:font-size-asian="10pt" style:font-name-complex="Arial" style:font-size-complex="10pt"/>
    </style:style>
    <style:style style:name="T40_2" style:family="text">
      <style:text-properties fo:font-size="10pt" style:font-size-asian="10pt" style:font-name-complex="Arial" style:font-size-complex="10pt"/>
    </style:style>
    <style:style style:name="T40_3" style:family="text">
      <style:text-properties fo:font-size="10pt" style:font-size-asian="10pt" style:font-name-complex="Arial" style:font-size-complex="10pt"/>
    </style:style>
    <style:style style:name="T40_4" style:family="text">
      <style:text-properties fo:font-size="10pt" style:font-size-asian="10pt" style:font-name-complex="Arial" style:font-size-complex="10pt"/>
    </style:style>
    <style:style style:name="T40_5" style:family="text">
      <style:text-properties fo:font-size="10pt" style:font-size-asian="10pt" style:font-name-complex="Arial" style:font-size-complex="10pt"/>
    </style:style>
    <style:style style:name="T40_6" style:family="text">
      <style:text-properties fo:font-size="10pt" style:font-size-asian="10pt" style:font-name-complex="Arial" style:font-size-complex="10pt"/>
    </style:style>
    <style:style style:name="T40_7" style:family="text">
      <style:text-properties fo:font-size="10pt" style:font-size-asian="10pt" style:font-name-complex="Arial" style:font-size-complex="10pt"/>
    </style:style>
    <style:style style:name="T40_8" style:family="text">
      <style:text-properties fo:font-size="10pt" style:font-size-asian="10pt" style:font-name-complex="Arial" style:font-size-complex="10pt"/>
    </style:style>
    <style:style style:name="T40_9" style:family="text">
      <style:text-properties fo:font-size="10pt" style:font-size-asian="10pt" style:font-name-complex="Arial" style:font-size-complex="10pt"/>
    </style:style>
    <style:style style:name="T40_10" style:family="text">
      <style:text-properties fo:font-size="10pt" style:font-size-asian="10pt" style:font-name-complex="Arial" style:font-size-complex="10pt"/>
    </style:style>
    <style:style style:name="T40_11" style:family="text">
      <style:text-properties fo:font-size="10pt" style:font-size-asian="10pt" style:font-name-complex="Arial" style:font-size-complex="10pt"/>
    </style:style>
    <style:style style:name="T40_12" style:family="text">
      <style:text-properties fo:font-size="10pt" style:font-size-asian="10pt" style:font-name-complex="Arial" style:font-size-complex="10pt"/>
    </style:style>
    <style:style style:name="T40_13" style:family="text">
      <style:text-properties fo:font-size="10pt" style:font-size-asian="10pt" style:font-name-complex="Arial" style:font-size-complex="10pt"/>
    </style:style>
    <style:style style:name="P41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42" style:family="paragraph" style:parent-style-name="List_20_Paragraph">
      <style:paragraph-properties fo:margin-top="0.071cm" fo:margin-bottom="0.212cm"/>
      <style:text-properties fo:font-size="10pt" style:font-name-asian="Arial" style:font-size-asian="10pt" style:font-name-complex="Arial"/>
    </style:style>
    <style:style style:name="T42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2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2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2_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2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2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2_7" style:family="text">
      <style:text-properties fo:font-size="10pt" style:font-name-asian="Arial" style:font-size-asian="10pt" style:font-name-complex="Arial"/>
    </style:style>
    <style:style style:name="T42_8" style:family="text">
      <style:text-properties fo:font-size="10pt" style:font-name-asian="Arial" style:font-size-asian="10pt" style:font-name-complex="Arial"/>
    </style:style>
    <style:style style:name="T42_9" style:family="text">
      <style:text-properties fo:font-size="10pt" style:font-name-asian="Arial" style:font-size-asian="10pt" style:font-name-complex="Arial"/>
    </style:style>
    <style:style style:name="T42_10" style:family="text">
      <style:text-properties fo:font-size="10pt" style:font-name-asian="Arial" style:font-size-asian="10pt" style:font-name-complex="Arial"/>
    </style:style>
    <style:style style:name="T42_11" style:family="text">
      <style:text-properties fo:font-size="10pt" style:font-name-asian="Arial" style:font-size-asian="10pt" style:font-name-complex="Arial"/>
    </style:style>
    <style:style style:name="T42_12" style:family="text">
      <style:text-properties fo:font-size="10pt" style:font-name-asian="Arial" style:font-size-asian="10pt" style:font-name-complex="Arial"/>
    </style:style>
    <style:style style:name="T42_13" style:family="text">
      <style:text-properties fo:font-size="10pt" style:font-name-asian="Arial" style:font-size-asian="10pt" style:font-name-complex="Arial"/>
    </style:style>
    <style:style style:name="T42_14" style:family="text">
      <style:text-properties fo:font-size="10pt" style:font-name-asian="Arial" style:font-size-asian="10pt" style:font-name-complex="Arial"/>
    </style:style>
    <style:style style:name="T42_15" style:family="text">
      <style:text-properties fo:font-size="10pt" style:font-name-asian="Arial" style:font-size-asian="10pt" style:font-name-complex="Arial"/>
    </style:style>
    <style:style style:name="T42_16" style:family="text">
      <style:text-properties fo:font-size="10pt" style:font-name-asian="Arial" style:font-size-asian="10pt" style:font-name-complex="Arial"/>
    </style:style>
    <style:style style:name="T42_17" style:family="text">
      <style:text-properties fo:font-size="10pt" style:font-name-asian="Arial" style:font-size-asian="10pt" style:font-name-complex="Arial"/>
    </style:style>
    <style:style style:name="T42_18" style:family="text">
      <style:text-properties fo:font-size="10pt" style:font-name-asian="Arial" style:font-size-asian="10pt" style:font-name-complex="Arial"/>
    </style:style>
    <style:style style:name="T42_19" style:family="text">
      <style:text-properties fo:font-size="10pt" style:font-name-asian="Arial" style:font-size-asian="10pt" style:font-name-complex="Arial"/>
    </style:style>
    <style:style style:name="T42_20" style:family="text">
      <style:text-properties fo:font-size="10pt" style:font-name-asian="Arial" style:font-size-asian="10pt" style:font-name-complex="Arial"/>
    </style:style>
    <style:style style:name="T42_21" style:family="text">
      <style:text-properties fo:font-size="10pt" style:font-name-asian="Arial" style:font-size-asian="10pt" style:font-name-complex="Arial"/>
    </style:style>
    <style:style style:name="T42_22" style:family="text">
      <style:text-properties fo:font-size="10pt" style:font-name-asian="Arial" style:font-size-asian="10pt" style:font-name-complex="Arial"/>
    </style:style>
    <style:style style:name="T42_23" style:family="text">
      <style:text-properties fo:font-size="10pt" style:font-name-asian="Arial" style:font-size-asian="10pt" style:font-name-complex="Arial"/>
    </style:style>
    <style:style style:name="T42_24" style:family="text">
      <style:text-properties fo:font-size="10pt" style:font-name-asian="Arial" style:font-size-asian="10pt" style:font-name-complex="Arial"/>
    </style:style>
    <style:style style:name="T42_25" style:family="text">
      <style:text-properties fo:font-size="10pt" style:font-name-asian="Arial" style:font-size-asian="10pt" style:font-name-complex="Arial"/>
    </style:style>
    <style:style style:name="T42_26" style:family="text">
      <style:text-properties fo:font-size="10pt" style:font-name-asian="Arial" style:font-size-asian="10pt" style:font-name-complex="Arial"/>
    </style:style>
    <style:style style:name="T42_27" style:family="text">
      <style:text-properties fo:font-size="10pt" style:font-name-asian="Arial" style:font-size-asian="10pt" style:font-name-complex="Arial"/>
    </style:style>
    <style:style style:name="T42_28" style:family="text">
      <style:text-properties fo:font-size="10pt" style:font-name-asian="Arial" style:font-size-asian="10pt" style:font-name-complex="Arial"/>
    </style:style>
    <style:style style:name="T42_29" style:family="text">
      <style:text-properties fo:font-size="10pt" style:font-name-asian="Arial" style:font-size-asian="10pt" style:font-name-complex="Arial"/>
    </style:style>
    <style:style style:name="T42_30" style:family="text">
      <style:text-properties fo:font-size="10pt" style:font-name-asian="Arial" style:font-size-asian="10pt" style:font-name-complex="Arial"/>
    </style:style>
    <style:style style:name="T42_31" style:family="text">
      <style:text-properties fo:font-size="10pt" style:font-name-asian="Arial" style:font-size-asian="10pt" style:font-name-complex="Arial"/>
    </style:style>
    <style:style style:name="T42_32" style:family="text">
      <style:text-properties fo:font-size="10pt" style:font-name-asian="Arial" style:font-size-asian="10pt" style:font-name-complex="Arial"/>
    </style:style>
    <style:style style:name="T42_33" style:family="text">
      <style:text-properties fo:font-size="10pt" style:font-name-asian="Arial" style:font-size-asian="10pt" style:font-name-complex="Arial"/>
    </style:style>
    <style:style style:name="T42_34" style:family="text">
      <style:text-properties fo:font-size="10pt" style:font-name-asian="Arial" style:font-size-asian="10pt" style:font-name-complex="Arial"/>
    </style:style>
    <style:style style:name="T42_35" style:family="text">
      <style:text-properties fo:font-size="10pt" style:font-name-asian="Arial" style:font-size-asian="10pt" style:font-name-complex="Arial"/>
    </style:style>
    <style:style style:name="T42_36" style:family="text">
      <style:text-properties fo:font-size="10pt" style:font-name-asian="Arial" style:font-size-asian="10pt" style:font-name-complex="Arial"/>
    </style:style>
    <style:style style:name="T42_37" style:family="text">
      <style:text-properties fo:font-size="10pt" style:font-name-asian="Arial" style:font-size-asian="10pt" style:font-name-complex="Arial"/>
    </style:style>
    <style:style style:name="T42_38" style:family="text">
      <style:text-properties fo:font-size="10pt" style:font-name-asian="Arial" style:font-size-asian="10pt" style:font-name-complex="Arial"/>
    </style:style>
    <style:style style:name="T42_39" style:family="text">
      <style:text-properties fo:font-size="10pt" style:font-name-asian="Arial" style:font-size-asian="10pt" style:font-name-complex="Arial"/>
    </style:style>
    <style:style style:name="T42_40" style:family="text">
      <style:text-properties fo:font-size="10pt" style:font-name-asian="Arial" style:font-size-asian="10pt" style:font-name-complex="Arial"/>
    </style:style>
    <style:style style:name="T42_41" style:family="text">
      <style:text-properties fo:font-size="10pt" style:font-name-asian="Arial" style:font-size-asian="10pt" style:font-name-complex="Arial"/>
    </style:style>
    <style:style style:name="T42_42" style:family="text">
      <style:text-properties fo:font-size="10pt" style:font-name-asian="Arial" style:font-size-asian="10pt" style:font-name-complex="Arial"/>
    </style:style>
    <style:style style:name="T42_43" style:family="text">
      <style:text-properties fo:font-size="10pt" style:font-name-asian="Arial" style:font-size-asian="10pt" style:font-name-complex="Arial"/>
    </style:style>
    <style:style style:name="T42_44" style:family="text">
      <style:text-properties fo:font-size="10pt" style:font-name-asian="Arial" style:font-size-asian="10pt" style:font-name-complex="Arial"/>
    </style:style>
    <style:style style:name="T42_45" style:family="text">
      <style:text-properties fo:font-size="10pt" style:font-name-asian="Arial" style:font-size-asian="10pt" style:font-name-complex="Arial"/>
    </style:style>
    <style:style style:name="T42_46" style:family="text">
      <style:text-properties fo:font-size="10pt" style:font-name-asian="Arial" style:font-size-asian="10pt" style:font-name-complex="Arial"/>
    </style:style>
    <style:style style:name="T42_47" style:family="text">
      <style:text-properties fo:font-size="10pt" style:font-name-asian="Arial" style:font-size-asian="10pt" style:font-name-complex="Arial"/>
    </style:style>
    <style:style style:name="T42_48" style:family="text">
      <style:text-properties fo:font-size="10pt" style:font-name-asian="Arial" style:font-size-asian="10pt" style:font-name-complex="Arial"/>
    </style:style>
    <style:style style:name="T42_49" style:family="text">
      <style:text-properties fo:font-size="10pt" style:font-name-asian="Arial" style:font-size-asian="10pt" style:font-name-complex="Arial"/>
    </style:style>
    <style:style style:name="T42_50" style:family="text">
      <style:text-properties fo:font-size="10pt" style:font-name-asian="Arial" style:font-size-asian="10pt" style:font-name-complex="Arial"/>
    </style:style>
    <style:style style:name="T42_51" style:family="text">
      <style:text-properties fo:font-size="10pt" style:font-name-asian="Arial" style:font-size-asian="10pt" style:font-name-complex="Arial"/>
    </style:style>
    <style:style style:name="T42_52" style:family="text">
      <style:text-properties fo:font-size="10pt" style:font-name-asian="Arial" style:font-size-asian="10pt" style:font-name-complex="Arial"/>
    </style:style>
    <style:style style:name="T42_53" style:family="text">
      <style:text-properties fo:font-size="10pt" style:font-name-asian="Arial" style:font-size-asian="10pt" style:font-name-complex="Arial"/>
    </style:style>
    <style:style style:name="T42_54" style:family="text">
      <style:text-properties fo:font-size="10pt" style:font-name-asian="Arial" style:font-size-asian="10pt" style:font-name-complex="Arial"/>
    </style:style>
    <style:style style:name="T42_55" style:family="text">
      <style:text-properties fo:font-size="10pt" style:font-name-asian="Arial" style:font-size-asian="10pt" style:font-name-complex="Arial"/>
    </style:style>
    <style:style style:name="P43" style:family="paragraph" style:parent-style-name="List_20_Paragraph">
      <style:paragraph-properties fo:margin-top="0.071cm" fo:margin-bottom="0.212cm" fo:margin-left="0.635cm"/>
      <style:text-properties fo:font-size="10pt" style:font-name-asian="Arial" style:font-size-asian="10pt" style:font-name-complex="Arial" style:font-weight-complex="bold"/>
    </style:style>
    <style:style style:name="P44" style:family="paragraph" style:parent-style-name="List_20_Paragraph">
      <style:paragraph-properties fo:margin-top="0.071cm" fo:margin-bottom="0.212cm"/>
    </style:style>
    <style:style style:name="T44_1" style:family="text">
      <style:text-properties fo:font-size="10pt" style:font-name-asian="Arial" style:font-size-asian="10pt" style:font-name-complex="Arial" fo:font-weight="bold" style:font-weight-asian="bold"/>
    </style:style>
    <style:style style:name="T44_2" style:family="text">
      <style:text-properties fo:font-size="10pt" style:font-name-asian="Arial" style:font-size-asian="10pt" style:font-name-complex="Arial" style:font-weight-complex="bold"/>
    </style:style>
    <style:style style:name="T44_3" style:family="text">
      <style:text-properties fo:font-size="10pt" style:font-name-asian="Arial" style:font-size-asian="10pt" style:font-name-complex="Arial" style:font-weight-complex="bold"/>
    </style:style>
    <style:style style:name="T44_4" style:family="text">
      <style:text-properties fo:font-size="10pt" style:font-name-asian="Arial" style:font-size-asian="10pt" style:font-name-complex="Arial" style:font-weight-complex="bold"/>
    </style:style>
    <style:style style:name="T44_5" style:family="text">
      <style:text-properties fo:font-size="10pt" style:font-name-asian="Arial" style:font-size-asian="10pt" style:font-name-complex="Arial" style:font-weight-complex="bold"/>
    </style:style>
    <style:style style:name="T44_6" style:family="text">
      <style:text-properties fo:font-size="10pt" style:font-name-asian="Arial" style:font-size-asian="10pt" style:font-name-complex="Arial" style:font-weight-complex="bold"/>
    </style:style>
    <style:style style:name="T44_7" style:family="text">
      <style:text-properties fo:font-size="10pt" style:font-name-asian="Arial" style:font-size-asian="10pt" style:font-name-complex="Arial" style:font-weight-complex="bold"/>
    </style:style>
    <style:style style:name="T44_8" style:family="text">
      <style:text-properties fo:font-size="10pt" style:font-name-asian="Arial" style:font-size-asian="10pt" style:font-name-complex="Arial" style:font-weight-complex="bold"/>
    </style:style>
    <style:style style:name="T44_9" style:family="text">
      <style:text-properties fo:font-size="10pt" style:font-name-asian="Arial" style:font-size-asian="10pt" style:font-name-complex="Arial" style:font-weight-complex="bold"/>
    </style:style>
    <style:style style:name="T44_10" style:family="text">
      <style:text-properties fo:font-size="10pt" style:font-name-asian="Arial" style:font-size-asian="10pt" style:font-name-complex="Arial" style:font-weight-complex="bold"/>
    </style:style>
    <style:style style:name="T44_11" style:family="text">
      <style:text-properties fo:font-size="10pt" style:font-name-asian="Arial" style:font-size-asian="10pt" style:font-name-complex="Arial" style:font-weight-complex="bold"/>
    </style:style>
    <style:style style:name="T44_12" style:family="text">
      <style:text-properties fo:font-size="10pt" style:font-name-asian="Arial" style:font-size-asian="10pt" style:font-name-complex="Arial" style:font-weight-complex="bold"/>
    </style:style>
    <style:style style:name="P45" style:family="paragraph" style:parent-style-name="List_20_Paragraph">
      <style:paragraph-properties fo:margin-top="0.071cm" fo:margin-bottom="0.212cm" fo:margin-left="0.635cm"/>
      <style:text-properties fo:font-size="10pt" style:font-name-asian="Arial" style:font-size-asian="10pt" style:font-name-complex="Arial" style:font-weight-complex="bold"/>
    </style:style>
    <style:style style:name="P46" style:family="paragraph" style:parent-style-name="List_20_Paragraph">
      <style:paragraph-properties fo:margin-top="0.071cm" fo:margin-bottom="0.212cm"/>
    </style:style>
    <style:style style:name="T46_1" style:family="text">
      <style:text-properties fo:font-size="10pt" style:font-name-asian="Arial" style:font-size-asian="10pt" style:font-name-complex="Arial" fo:font-weight="bold" style:font-weight-asian="bold"/>
    </style:style>
    <style:style style:name="T46_2" style:family="text">
      <style:text-properties fo:font-size="10pt" style:font-name-asian="Arial" style:font-size-asian="10pt" style:font-name-complex="Arial" fo:font-weight="bold" style:font-weight-asian="bold"/>
    </style:style>
    <style:style style:name="T46_3" style:family="text">
      <style:text-properties fo:font-size="10pt" style:font-name-asian="Arial" style:font-size-asian="10pt" style:font-name-complex="Arial" fo:font-weight="bold" style:font-weight-asian="bold"/>
    </style:style>
    <style:style style:name="T46_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6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6_6" style:family="text">
      <style:text-properties fo:font-size="10pt" style:font-name-asian="Arial" style:font-size-asian="10pt" style:font-name-complex="Arial" style:font-weight-complex="bold"/>
    </style:style>
    <style:style style:name="T46_7" style:family="text">
      <style:text-properties fo:font-size="10pt" style:font-name-asian="Arial" style:font-size-asian="10pt" style:font-name-complex="Arial" style:font-weight-complex="bold"/>
    </style:style>
    <style:style style:name="T46_8" style:family="text">
      <style:text-properties fo:font-size="10pt" style:font-name-asian="Arial" style:font-size-asian="10pt" style:font-name-complex="Arial" style:font-weight-complex="bold"/>
    </style:style>
    <style:style style:name="T46_9" style:family="text">
      <style:text-properties fo:font-size="10pt" style:font-name-asian="Arial" style:font-size-asian="10pt" style:font-name-complex="Arial" style:font-weight-complex="bold"/>
    </style:style>
    <style:style style:name="T46_10" style:family="text">
      <style:text-properties fo:font-size="10pt" style:font-name-asian="Arial" style:font-size-asian="10pt" style:font-name-complex="Arial" style:font-weight-complex="bold"/>
    </style:style>
    <style:style style:name="T46_11" style:family="text">
      <style:text-properties fo:font-size="10pt" style:font-name-asian="Arial" style:font-size-asian="10pt" style:font-name-complex="Arial" style:font-weight-complex="bold"/>
    </style:style>
    <style:style style:name="T46_12" style:family="text">
      <style:text-properties fo:font-size="10pt" style:font-name-asian="Arial" style:font-size-asian="10pt" style:font-name-complex="Arial" style:font-weight-complex="bold"/>
    </style:style>
    <style:style style:name="T46_13" style:family="text">
      <style:text-properties fo:font-size="10pt" style:font-name-asian="Arial" style:font-size-asian="10pt" style:font-name-complex="Arial" style:font-weight-complex="bold"/>
    </style:style>
    <style:style style:name="T46_14" style:family="text">
      <style:text-properties fo:font-size="10pt" style:font-name-asian="Arial" style:font-size-asian="10pt" style:font-name-complex="Arial" style:font-weight-complex="bold"/>
    </style:style>
    <style:style style:name="T46_15" style:family="text">
      <style:text-properties fo:font-size="10pt" style:font-name-asian="Arial" style:font-size-asian="10pt" style:font-name-complex="Arial"/>
    </style:style>
    <style:style style:name="T46_16" style:family="text">
      <style:text-properties fo:font-size="10pt" style:font-name-asian="Arial" style:font-size-asian="10pt" style:font-name-complex="Arial"/>
    </style:style>
    <style:style style:name="T46_17" style:family="text">
      <style:text-properties fo:font-size="10pt" style:font-name-asian="Arial" style:font-size-asian="10pt" style:font-name-complex="Arial" style:font-weight-complex="bold"/>
    </style:style>
    <style:style style:name="T46_18" style:family="text">
      <style:text-properties fo:font-size="10pt" style:font-name-asian="Arial" style:font-size-asian="10pt" style:font-name-complex="Arial"/>
    </style:style>
    <style:style style:name="T46_19" style:family="text">
      <style:text-properties fo:font-size="10pt" style:font-name-asian="Arial" style:font-size-asian="10pt" style:font-name-complex="Arial"/>
    </style:style>
    <style:style style:name="T46_20" style:family="text">
      <style:text-properties fo:font-size="10pt" style:font-name-asian="Arial" style:font-size-asian="10pt" style:font-name-complex="Arial"/>
    </style:style>
    <style:style style:name="T46_21" style:family="text">
      <style:text-properties fo:font-size="10pt" style:font-name-asian="Arial" style:font-size-asian="10pt" style:font-name-complex="Arial" style:font-weight-complex="bold"/>
    </style:style>
    <style:style style:name="T46_22" style:family="text">
      <style:text-properties fo:font-size="10pt" style:font-name-asian="Arial" style:font-size-asian="10pt" style:font-name-complex="Arial" style:font-weight-complex="bold"/>
    </style:style>
    <style:style style:name="T46_23" style:family="text">
      <style:text-properties fo:font-size="10pt" style:font-name-asian="Arial" style:font-size-asian="10pt" style:font-name-complex="Arial"/>
    </style:style>
    <style:style style:name="T46_24" style:family="text">
      <style:text-properties fo:font-size="10pt" style:font-name-asian="Arial" style:font-size-asian="10pt" style:font-name-complex="Arial"/>
    </style:style>
    <style:style style:name="T46_25" style:family="text">
      <style:text-properties fo:font-size="10pt" style:font-name-asian="Arial" style:font-size-asian="10pt" style:font-name-complex="Arial" style:font-weight-complex="bold"/>
    </style:style>
    <style:style style:name="T46_26" style:family="text">
      <style:text-properties fo:font-size="10pt" style:font-name-asian="Arial" style:font-size-asian="10pt" style:font-name-complex="Arial" style:font-weight-complex="bold"/>
    </style:style>
    <style:style style:name="P47" style:family="paragraph" style:parent-style-name="List_20_Paragraph">
      <style:paragraph-properties fo:margin-top="0.071cm" fo:margin-bottom="0.212cm" fo:margin-left="0.635cm"/>
      <style:text-properties fo:font-size="10pt" style:font-name-asian="Arial" style:font-size-asian="10pt" style:font-name-complex="Arial" fo:font-weight="bold" style:font-weight-asian="bold"/>
    </style:style>
    <style:style style:name="P48" style:family="paragraph" style:parent-style-name="List_20_Paragraph">
      <style:paragraph-properties fo:margin-top="0.071cm" fo:margin-bottom="0.212cm"/>
      <style:text-properties fo:font-size="10pt" style:font-name-asian="Arial" style:font-size-asian="10pt" style:font-name-complex="Arial"/>
    </style:style>
    <style:style style:name="T48_1" style:family="text">
      <style:text-properties fo:font-size="10pt" style:font-name-asian="Arial" style:font-size-asian="10pt" style:font-name-complex="Arial" fo:font-weight="bold" style:font-weight-asian="bold"/>
    </style:style>
    <style:style style:name="T48_2" style:family="text">
      <style:text-properties fo:font-size="10pt" style:font-name-asian="Arial" style:font-size-asian="10pt" style:font-name-complex="Arial" fo:font-weight="bold" style:font-weight-asian="bold"/>
    </style:style>
    <style:style style:name="T48_3" style:family="text">
      <style:text-properties fo:font-size="10pt" style:font-name-asian="Arial" style:font-size-asian="10pt" style:font-name-complex="Arial" style:font-weight-complex="bold"/>
    </style:style>
    <style:style style:name="T48_4" style:family="text">
      <style:text-properties fo:font-size="10pt" style:font-name-asian="Arial" style:font-size-asian="10pt" style:font-name-complex="Arial" style:font-weight-complex="bold"/>
    </style:style>
    <style:style style:name="T48_5" style:family="text">
      <style:text-properties fo:font-size="10pt" style:font-name-asian="Arial" style:font-size-asian="10pt" style:font-name-complex="Arial" style:font-weight-complex="bold"/>
    </style:style>
    <style:style style:name="P49" style:family="paragraph" style:parent-style-name="Normal">
      <style:paragraph-properties fo:margin-top="0.071cm" fo:margin-bottom="0.212cm"/>
    </style:style>
    <style:style style:name="T49_1" style:family="text">
      <style:text-properties fo:font-size="10pt" style:font-name-asian="Arial" style:font-size-asian="10pt" style:font-name-complex="Arial" style:font-size-complex="10pt"/>
    </style:style>
    <style:style style:name="T49_2" style:family="text">
      <style:text-properties fo:font-size="10pt" style:font-name-asian="Arial" style:font-size-asian="10pt" style:font-name-complex="Arial" style:font-size-complex="10pt"/>
    </style:style>
    <style:style style:name="T49_3" style:family="text">
      <style:text-properties fo:font-size="10pt" style:font-name-asian="Arial" style:font-size-asian="10pt" style:font-name-complex="Arial" style:font-size-complex="10pt"/>
    </style:style>
    <style:style style:name="T49_4" style:family="text">
      <style:text-properties fo:font-size="10pt" style:font-name-asian="Arial" style:font-size-asian="10pt" style:font-name-complex="Arial" style:font-size-complex="10pt"/>
    </style:style>
    <style:style style:name="T49_5" style:family="text">
      <style:text-properties fo:font-size="10pt" style:font-name-asian="Arial" style:font-size-asian="10pt" style:font-name-complex="Arial" style:font-size-complex="10pt"/>
    </style:style>
    <style:style style:name="T49_6" style:family="text">
      <style:text-properties fo:font-size="10pt" style:font-name-asian="Arial" style:font-size-asian="10pt" style:font-name-complex="Arial" style:font-size-complex="10pt"/>
    </style:style>
    <style:style style:name="T49_7" style:family="text">
      <style:text-properties fo:font-size="10pt" style:font-name-asian="Arial" style:font-size-asian="10pt" style:font-name-complex="Arial" style:font-size-complex="10pt"/>
    </style:style>
    <style:style style:name="T49_8" style:family="text">
      <style:text-properties fo:font-size="10pt" style:font-name-asian="Arial" style:font-size-asian="10pt" style:font-name-complex="Arial" style:font-size-complex="10pt"/>
    </style:style>
    <style:style style:name="T49_9" style:family="text">
      <style:text-properties fo:font-size="10pt" style:font-name-asian="Arial" style:font-size-asian="10pt" style:font-name-complex="Arial" style:font-size-complex="10pt"/>
    </style:style>
    <style:style style:name="T49_10" style:family="text">
      <style:text-properties fo:font-size="10pt" style:font-name-asian="Arial" style:font-size-asian="10pt" style:font-name-complex="Arial" style:font-size-complex="10pt"/>
    </style:style>
    <style:style style:name="T49_11" style:family="text">
      <style:text-properties fo:font-size="10pt" style:font-name-asian="Arial" style:font-size-asian="10pt" style:font-name-complex="Arial" style:font-size-complex="10pt"/>
    </style:style>
    <style:style style:name="T49_12" style:family="text">
      <style:text-properties fo:font-size="10pt" style:font-name-asian="Arial" style:font-size-asian="10pt" style:font-name-complex="Arial" style:font-size-complex="10pt"/>
    </style:style>
    <style:style style:name="T49_13" style:family="text">
      <style:text-properties fo:font-size="10pt" style:font-name-asian="Arial" style:font-size-asian="10pt" style:font-name-complex="Arial" style:font-size-complex="10pt"/>
    </style:style>
    <style:style style:name="T49_14" style:family="text">
      <style:text-properties fo:font-size="10pt" style:font-name-asian="Arial" style:font-size-asian="10pt" style:font-name-complex="Arial" style:font-size-complex="10pt"/>
    </style:style>
    <style:style style:name="T49_15" style:family="text">
      <style:text-properties fo:font-size="10pt" style:font-name-asian="Arial" style:font-size-asian="10pt" style:font-name-complex="Arial" style:font-size-complex="10pt"/>
    </style:style>
    <style:style style:name="T49_16" style:family="text">
      <style:text-properties fo:font-size="10pt" style:font-name-asian="Arial" style:font-size-asian="10pt" style:font-name-complex="Arial" style:font-size-complex="10pt"/>
    </style:style>
    <style:style style:name="T49_17" style:family="text">
      <style:text-properties fo:font-size="10pt" style:font-name-asian="Arial" style:font-size-asian="10pt" style:font-name-complex="Arial" style:font-size-complex="10pt"/>
    </style:style>
    <style:style style:name="P50" style:family="paragraph" style:parent-style-name="Normal"/>
    <style:style style:name="T50_1" style:family="text">
      <style:text-properties fo:font-size="10pt" style:font-size-asian="10pt" style:font-size-complex="10pt" fo:language="en" fo:country="US"/>
    </style:style>
    <style:style style:name="T50_2" style:family="text">
      <style:text-properties fo:font-size="10pt" style:font-size-asian="10pt" style:font-size-complex="10pt" fo:language="en" fo:country="US"/>
    </style:style>
    <style:style style:name="T50_3" style:family="text">
      <style:text-properties fo:font-size="10pt" style:font-size-asian="10pt" style:font-size-complex="10pt" fo:language="en" fo:country="US"/>
    </style:style>
    <style:style style:name="T50_4" style:family="text">
      <style:text-properties fo:font-size="10pt" style:font-size-asian="10pt" style:font-size-complex="10pt" fo:language="en" fo:country="US"/>
    </style:style>
    <style:style style:name="T50_5" style:family="text">
      <style:text-properties fo:font-size="10pt" style:font-size-asian="10pt" style:font-name-complex="Arial" style:font-size-complex="10pt" fo:language-asian="en" fo:country-asian="GB"/>
    </style:style>
    <style:style style:name="T50_6" style:family="text">
      <style:text-properties fo:font-size="10pt" style:font-size-asian="10pt" style:font-name-complex="Arial" style:font-size-complex="10pt" fo:language-asian="en" fo:country-asian="GB"/>
    </style:style>
    <style:style style:name="T50_7" style:family="text">
      <style:text-properties fo:font-size="10pt" style:font-size-asian="10pt" style:font-name-complex="Arial" style:font-size-complex="10pt" fo:language-asian="en" fo:country-asian="GB"/>
    </style:style>
    <style:style style:name="T50_8" style:family="text">
      <style:text-properties fo:font-size="10pt" style:font-size-asian="10pt" style:font-name-complex="Arial" style:font-size-complex="10pt" fo:language-asian="en" fo:country-asian="GB"/>
    </style:style>
    <style:style style:name="T50_9" style:family="text">
      <style:text-properties fo:font-size="10pt" style:font-size-asian="10pt" style:font-name-complex="Arial" style:font-size-complex="10pt" fo:language-asian="en" fo:country-asian="GB"/>
    </style:style>
    <style:style style:name="T50_10" style:family="text">
      <style:text-properties fo:font-size="10pt" style:font-size-asian="10pt" style:font-size-complex="10pt" fo:language="en" fo:country="US"/>
    </style:style>
    <style:style style:name="P51" style:family="paragraph" style:parent-style-name="Normal">
      <style:text-properties fo:font-size="10pt" style:font-size-asian="10pt" style:font-size-complex="10pt" fo:language="en" fo:country="US"/>
    </style:style>
    <style:style style:name="P52" style:family="paragraph" style:parent-style-name="Normal">
      <style:paragraph-properties fo:text-align="justify" fo:margin-top="0.071cm" fo:margin-bottom="0.212cm"/>
    </style:style>
    <style:style style:name="T52_1" style:family="text">
      <style:text-properties fo:font-size="10pt" style:font-name-asian="Arial" style:font-size-asian="10pt" style:font-name-complex="Arial" style:font-size-complex="10pt"/>
    </style:style>
    <style:style style:name="T52_2" style:family="text">
      <style:text-properties fo:font-size="10pt" style:font-name-asian="Arial" style:font-size-asian="10pt" style:font-name-complex="Arial" style:font-size-complex="10pt"/>
    </style:style>
    <style:style style:name="T52_3" style:family="text">
      <style:text-properties fo:font-size="10pt" style:font-name-asian="Arial" style:font-size-asian="10pt" style:font-name-complex="Arial" style:font-size-complex="10pt"/>
    </style:style>
    <style:style style:name="P53" style:family="paragraph" style:parent-style-name="List_20_Paragraph">
      <style:paragraph-properties fo:margin-bottom="0cm" fo:margin-left="0.635cm"/>
      <style:text-properties fo:font-size="10pt" style:font-name-asian="Arial" style:font-size-asian="10pt" style:font-name-complex="Arial"/>
    </style:style>
    <style:style style:name="T53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53_2" style:family="text">
      <style:text-properties fo:font-size="10pt" style:font-name-asian="Arial" style:font-size-asian="10pt" style:font-name-complex="Arial"/>
    </style:style>
    <style:style style:name="T53_3" style:family="text">
      <style:text-properties fo:font-size="10pt" style:font-name-asian="Arial" style:font-size-asian="10pt" style:font-name-complex="Arial"/>
    </style:style>
    <style:style style:name="T53_4" style:family="text">
      <style:text-properties fo:font-size="10pt" style:font-name-asian="Arial" style:font-size-asian="10pt" style:font-name-complex="Arial"/>
    </style:style>
    <style:style style:name="P54" style:family="paragraph" style:parent-style-name="List_20_Paragraph">
      <style:paragraph-properties fo:margin-bottom="0cm" fo:margin-left="0.635cm"/>
      <style:text-properties fo:font-size="10pt" style:font-name-asian="Arial" style:font-size-asian="10pt" style:font-name-complex="Arial"/>
    </style:style>
    <style:style style:name="T54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54_2" style:family="text">
      <style:text-properties fo:font-size="10pt" style:font-name-asian="Arial" style:font-size-asian="10pt" style:font-name-complex="Arial"/>
    </style:style>
    <style:style style:name="P55" style:family="paragraph" style:parent-style-name="List_20_Paragraph">
      <style:paragraph-properties fo:margin-bottom="0cm" fo:margin-left="0.635cm"/>
      <style:text-properties fo:font-size="10pt" style:font-name-asian="Arial" style:font-size-asian="10pt" style:font-name-complex="Arial"/>
    </style:style>
    <style:style style:name="T55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55_2" style:family="text">
      <style:text-properties fo:font-size="10pt" style:font-name-asian="Arial" style:font-size-asian="10pt" style:font-name-complex="Arial"/>
    </style:style>
    <style:style style:name="T55_3" style:family="text">
      <style:text-properties fo:font-size="10pt" style:font-name-asian="Arial" style:font-size-asian="10pt" style:font-name-complex="Arial"/>
    </style:style>
    <style:style style:name="P56" style:family="paragraph" style:parent-style-name="Normal">
      <style:paragraph-properties fo:text-align="justify"/>
      <style:text-properties fo:font-size="10pt" style:font-name-asian="Arial" style:font-size-asian="10pt" style:font-name-complex="Arial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fo:font-size="10pt" style:font-name-asian="Arial" style:font-size-asian="10pt" style:font-name-complex="Arial"/>
    </style:style>
    <style:style style:name="T57_2" style:family="text">
      <style:text-properties fo:font-size="10pt" style:font-name-asian="Arial" style:font-size-asian="10pt" style:font-name-complex="Arial"/>
    </style:style>
    <style:style style:name="P58" style:family="paragraph" style:parent-style-name="Normal">
      <style:paragraph-properties fo:text-align="justify"/>
      <style:text-properties fo:font-size="10pt" style:font-name-asian="Arial" style:font-size-asian="10pt" style:font-name-complex="Arial" style:text-underline-style="solid" style:text-underline-color="font-color"/>
    </style:style>
    <style:style style:name="P59" style:family="paragraph" style:parent-style-name="List_20_Paragraph"/>
    <style:style style:name="T59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59_2" style:family="text">
      <style:text-properties fo:font-size="10pt" style:font-name-asian="Arial" style:font-size-asian="10pt" style:font-name-complex="Arial"/>
    </style:style>
    <style:style style:name="T59_3" style:family="text">
      <style:text-properties fo:font-size="10pt" style:font-name-asian="Arial" style:font-size-asian="10pt" style:font-name-complex="Arial"/>
    </style:style>
    <style:style style:name="T59_4" style:family="text">
      <style:text-properties fo:font-size="10pt" style:font-name-asian="Arial" style:font-size-asian="10pt" style:font-name-complex="Arial"/>
    </style:style>
    <style:style style:name="T59_5" style:family="text">
      <style:text-properties fo:font-size="10pt" style:font-name-asian="Arial" style:font-size-asian="10pt" style:font-name-complex="Arial"/>
    </style:style>
    <style:style style:name="T59_6" style:family="text">
      <style:text-properties fo:font-size="10pt" style:font-name-asian="Arial" style:font-size-asian="10pt" style:font-name-complex="Arial"/>
    </style:style>
    <style:style style:name="T59_7" style:family="text">
      <style:text-properties fo:font-size="10pt" style:font-name-asian="Arial" style:font-size-asian="10pt" style:font-name-complex="Arial"/>
    </style:style>
    <style:style style:name="T59_8" style:family="text">
      <style:text-properties fo:font-size="10pt" style:font-name-asian="Arial" style:font-size-asian="10pt" style:font-name-complex="Arial"/>
    </style:style>
    <style:style style:name="T59_9" style:family="text">
      <style:text-properties fo:font-size="10pt" style:font-name-asian="Arial" style:font-size-asian="10pt" style:font-name-complex="Arial"/>
    </style:style>
    <style:style style:name="T59_10" style:family="text">
      <style:text-properties fo:font-size="10pt" style:font-name-asian="Arial" style:font-size-asian="10pt" style:font-name-complex="Arial"/>
    </style:style>
    <style:style style:name="P60" style:family="paragraph" style:parent-style-name="List_20_Paragraph">
      <style:paragraph-properties fo:margin-left="0.635cm"/>
      <style:text-properties fo:font-size="10pt" style:font-name-asian="Arial" style:font-size-asian="10pt" style:font-name-complex="Arial" fo:font-weight="bold" style:font-weight-asian="bold" style:font-weight-complex="bold"/>
    </style:style>
    <style:style style:name="P61" style:family="paragraph" style:parent-style-name="List_20_Paragraph"/>
    <style:style style:name="T61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1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1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1_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1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1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1_7" style:family="text">
      <style:text-properties fo:font-size="10pt" style:font-name-asian="Arial" style:font-size-asian="10pt" style:font-name-complex="Arial"/>
    </style:style>
    <style:style style:name="T61_8" style:family="text">
      <style:text-properties fo:font-size="10pt" style:font-name-asian="Arial" style:font-size-asian="10pt" style:font-name-complex="Arial"/>
    </style:style>
    <style:style style:name="T61_9" style:family="text">
      <style:text-properties fo:font-size="10pt" style:font-name-asian="Arial" style:font-size-asian="10pt" style:font-name-complex="Arial"/>
    </style:style>
    <style:style style:name="T61_10" style:family="text">
      <style:text-properties fo:font-size="10pt" style:font-name-asian="Arial" style:font-size-asian="10pt" style:font-name-complex="Arial"/>
    </style:style>
    <style:style style:name="T61_11" style:family="text">
      <style:text-properties fo:font-size="10pt" style:font-name-asian="Arial" style:font-size-asian="10pt" style:font-name-complex="Arial"/>
    </style:style>
    <style:style style:name="T61_12" style:family="text">
      <style:text-properties fo:font-size="10pt" style:font-name-asian="Arial" style:font-size-asian="10pt" style:font-name-complex="Arial"/>
    </style:style>
    <style:style style:name="T61_13" style:family="text">
      <style:text-properties fo:font-size="10pt" style:font-name-asian="Arial" style:font-size-asian="10pt" style:font-name-complex="Arial"/>
    </style:style>
    <style:style style:name="T61_14" style:family="text">
      <style:text-properties fo:font-size="10pt" style:font-name-asian="Arial" style:font-size-asian="10pt" style:font-name-complex="Arial"/>
    </style:style>
    <style:style style:name="T61_15" style:family="text">
      <style:text-properties fo:font-size="10pt" style:font-name-asian="Arial" style:font-size-asian="10pt" style:font-name-complex="Arial"/>
    </style:style>
    <style:style style:name="T61_16" style:family="text">
      <style:text-properties fo:font-size="10pt" style:font-name-asian="Arial" style:font-size-asian="10pt" style:font-name-complex="Arial"/>
    </style:style>
    <style:style style:name="T61_17" style:family="text">
      <style:text-properties fo:font-size="10pt" style:font-name-asian="Arial" style:font-size-asian="10pt" style:font-name-complex="Arial"/>
    </style:style>
    <style:style style:name="T61_18" style:family="text">
      <style:text-properties fo:font-size="10pt" style:font-name-asian="Arial" style:font-size-asian="10pt" style:font-name-complex="Arial"/>
    </style:style>
    <style:style style:name="T61_19" style:family="text">
      <style:text-properties fo:font-size="10pt" style:font-name-asian="Arial" style:font-size-asian="10pt" style:font-name-complex="Arial"/>
    </style:style>
    <style:style style:name="T61_20" style:family="text">
      <style:text-properties fo:font-size="10pt" style:font-name-asian="Arial" style:font-size-asian="10pt" style:font-name-complex="Arial"/>
    </style:style>
    <style:style style:name="T61_21" style:family="text">
      <style:text-properties fo:font-size="10pt" style:font-name-asian="Arial" style:font-size-asian="10pt" style:font-name-complex="Arial"/>
    </style:style>
    <style:style style:name="T61_22" style:family="text">
      <style:text-properties fo:font-size="10pt" style:font-name-asian="Arial" style:font-size-asian="10pt" style:font-name-complex="Arial"/>
    </style:style>
    <style:style style:name="T61_23" style:family="text">
      <style:text-properties fo:font-size="10pt" style:font-name-asian="Arial" style:font-size-asian="10pt" style:font-name-complex="Arial"/>
    </style:style>
    <style:style style:name="T61_24" style:family="text">
      <style:text-properties fo:font-size="10pt" style:font-name-asian="Arial" style:font-size-asian="10pt" style:font-name-complex="Arial"/>
    </style:style>
    <style:style style:name="T61_25" style:family="text">
      <style:text-properties fo:font-size="10pt" style:font-name-asian="Arial" style:font-size-asian="10pt" style:font-name-complex="Arial"/>
    </style:style>
    <style:style style:name="T61_26" style:family="text">
      <style:text-properties fo:font-size="10pt" style:font-name-asian="Arial" style:font-size-asian="10pt" style:font-name-complex="Arial"/>
    </style:style>
    <style:style style:name="T61_27" style:family="text">
      <style:text-properties fo:font-size="10pt" style:font-name-asian="Arial" style:font-size-asian="10pt" style:font-name-complex="Arial"/>
    </style:style>
    <style:style style:name="T61_28" style:family="text">
      <style:text-properties fo:font-size="10pt" style:font-name-asian="Arial" style:font-size-asian="10pt" style:font-name-complex="Arial"/>
    </style:style>
    <style:style style:name="T61_29" style:family="text">
      <style:text-properties fo:font-size="10pt" style:font-name-asian="Arial" style:font-size-asian="10pt" style:font-name-complex="Arial"/>
    </style:style>
    <style:style style:name="T61_30" style:family="text">
      <style:text-properties fo:font-size="10pt" style:font-name-asian="Arial" style:font-size-asian="10pt" style:font-name-complex="Arial"/>
    </style:style>
    <style:style style:name="T61_31" style:family="text">
      <style:text-properties fo:font-size="10pt" style:font-name-asian="Arial" style:font-size-asian="10pt" style:font-name-complex="Arial"/>
    </style:style>
    <style:style style:name="T61_32" style:family="text">
      <style:text-properties fo:font-size="10pt" style:font-name-asian="Arial" style:font-size-asian="10pt" style:font-name-complex="Arial"/>
    </style:style>
    <style:style style:name="T61_33" style:family="text">
      <style:text-properties fo:font-size="10pt" style:font-name-asian="Arial" style:font-size-asian="10pt" style:font-name-complex="Arial"/>
    </style:style>
    <style:style style:name="T61_34" style:family="text">
      <style:text-properties fo:font-size="10pt" style:font-name-asian="Arial" style:font-size-asian="10pt" style:font-name-complex="Arial"/>
    </style:style>
    <style:style style:name="T61_35" style:family="text">
      <style:text-properties fo:font-size="10pt" style:font-name-asian="Arial" style:font-size-asian="10pt" style:font-name-complex="Arial"/>
    </style:style>
    <style:style style:name="T61_36" style:family="text">
      <style:text-properties fo:font-size="10pt" style:font-name-asian="Arial" style:font-size-asian="10pt" style:font-name-complex="Arial"/>
    </style:style>
    <style:style style:name="T61_37" style:family="text">
      <style:text-properties fo:font-size="10pt" style:font-name-asian="Arial" style:font-size-asian="10pt" style:font-name-complex="Arial"/>
    </style:style>
    <style:style style:name="T61_38" style:family="text">
      <style:text-properties fo:font-size="10pt" style:font-name-asian="Arial" style:font-size-asian="10pt" style:font-name-complex="Arial"/>
    </style:style>
    <style:style style:name="T61_39" style:family="text">
      <style:text-properties fo:font-size="10pt" style:font-name-asian="Arial" style:font-size-asian="10pt" style:font-name-complex="Arial"/>
    </style:style>
    <style:style style:name="T61_40" style:family="text">
      <style:text-properties fo:font-size="10pt" style:font-name-asian="Arial" style:font-size-asian="10pt" style:font-name-complex="Arial"/>
    </style:style>
    <style:style style:name="T61_41" style:family="text">
      <style:text-properties fo:font-size="10pt" style:font-name-asian="Arial" style:font-size-asian="10pt" style:font-name-complex="Arial"/>
    </style:style>
    <style:style style:name="T61_42" style:family="text">
      <style:text-properties fo:font-size="10pt" style:font-name-asian="Arial" style:font-size-asian="10pt" style:font-name-complex="Arial"/>
    </style:style>
    <style:style style:name="T61_43" style:family="text">
      <style:text-properties fo:font-size="10pt" style:font-name-asian="Arial" style:font-size-asian="10pt" style:font-name-complex="Arial"/>
    </style:style>
    <style:style style:name="P62" style:family="paragraph" style:parent-style-name="List_20_Paragraph">
      <style:text-properties fo:font-size="10pt" style:font-name-asian="Arial" style:font-size-asian="10pt" style:font-name-complex="Arial" style:text-underline-style="solid" style:text-underline-color="font-color"/>
    </style:style>
    <style:style style:name="P63" style:family="paragraph" style:parent-style-name="List_20_Paragraph">
      <style:text-properties fo:font-size="10pt" style:font-name-asian="Arial" style:font-size-asian="10pt" style:font-name-complex="Arial"/>
    </style:style>
    <style:style style:name="T63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3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3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3_4" style:family="text">
      <style:text-properties fo:font-size="10pt" style:font-name-asian="Arial" style:font-size-asian="10pt" style:font-name-complex="Arial"/>
    </style:style>
    <style:style style:name="T63_5" style:family="text">
      <style:text-properties fo:font-size="10pt" style:font-name-asian="Arial" style:font-size-asian="10pt" style:font-name-complex="Arial"/>
    </style:style>
    <style:style style:name="T63_6" style:family="text">
      <style:text-properties fo:font-size="10pt" style:font-name-asian="Arial" style:font-size-asian="10pt" style:font-name-complex="Arial"/>
    </style:style>
    <style:style style:name="T63_7" style:family="text">
      <style:text-properties fo:font-size="10pt" style:font-name-asian="Arial" style:font-size-asian="10pt" style:font-name-complex="Arial"/>
    </style:style>
    <style:style style:name="T63_8" style:family="text">
      <style:text-properties fo:font-size="10pt" style:font-name-asian="Arial" style:font-size-asian="10pt" style:font-name-complex="Arial"/>
    </style:style>
    <style:style style:name="T63_9" style:family="text">
      <style:text-properties fo:font-size="10pt" style:font-name-asian="Arial" style:font-size-asian="10pt" style:font-name-complex="Arial"/>
    </style:style>
    <style:style style:name="T63_10" style:family="text">
      <style:text-properties fo:font-size="10pt" style:font-name-asian="Arial" style:font-size-asian="10pt" style:font-name-complex="Arial"/>
    </style:style>
    <style:style style:name="T63_11" style:family="text">
      <style:text-properties fo:font-size="10pt" style:font-name-asian="Arial" style:font-size-asian="10pt" style:font-name-complex="Arial"/>
    </style:style>
    <style:style style:name="T63_12" style:family="text">
      <style:text-properties fo:font-size="10pt" style:font-name-asian="Arial" style:font-size-asian="10pt" style:font-name-complex="Arial"/>
    </style:style>
    <style:style style:name="T63_13" style:family="text">
      <style:text-properties fo:font-size="10pt" style:font-name-asian="Arial" style:font-size-asian="10pt" style:font-name-complex="Arial"/>
    </style:style>
    <style:style style:name="P64" style:family="paragraph" style:parent-style-name="List_20_Paragraph">
      <style:text-properties fo:font-size="10pt" style:font-name-asian="Arial" style:font-size-asian="10pt" style:font-name-complex="Arial"/>
    </style:style>
    <style:style style:name="P65" style:family="paragraph" style:parent-style-name="List_20_Paragraph">
      <style:text-properties fo:font-size="10pt" style:font-name-asian="Arial" style:font-size-asian="10pt" style:font-name-complex="Arial"/>
    </style:style>
    <style:style style:name="T65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_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_7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_8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_9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_10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5_11" style:family="text">
      <style:text-properties fo:font-size="10pt" style:font-name-asian="Arial" style:font-size-asian="10pt" style:font-name-complex="Arial"/>
    </style:style>
    <style:style style:name="T65_12" style:family="text">
      <style:text-properties fo:font-size="10pt" style:font-name-asian="Arial" style:font-size-asian="10pt" style:font-name-complex="Arial"/>
    </style:style>
    <style:style style:name="T65_13" style:family="text">
      <style:text-properties fo:font-size="10pt" style:font-name-asian="Arial" style:font-size-asian="10pt" style:font-name-complex="Arial"/>
    </style:style>
    <style:style style:name="T65_14" style:family="text">
      <style:text-properties fo:font-size="10pt" style:font-name-asian="Arial" style:font-size-asian="10pt" style:font-name-complex="Arial"/>
    </style:style>
    <style:style style:name="T65_15" style:family="text">
      <style:text-properties fo:font-size="10pt" style:font-name-asian="Arial" style:font-size-asian="10pt" style:font-name-complex="Arial"/>
    </style:style>
    <style:style style:name="T65_16" style:family="text">
      <style:text-properties fo:font-size="10pt" style:font-name-asian="Arial" style:font-size-asian="10pt" style:font-name-complex="Arial"/>
    </style:style>
    <style:style style:name="T65_17" style:family="text">
      <style:text-properties fo:font-size="10pt" style:font-name-asian="Arial" style:font-size-asian="10pt" style:font-name-complex="Arial"/>
    </style:style>
    <style:style style:name="T65_18" style:family="text">
      <style:text-properties fo:font-size="10pt" style:font-name-asian="Arial" style:font-size-asian="10pt" style:font-name-complex="Arial"/>
    </style:style>
    <style:style style:name="T65_19" style:family="text">
      <style:text-properties fo:font-size="10pt" style:font-name-asian="Arial" style:font-size-asian="10pt" style:font-name-complex="Arial"/>
    </style:style>
    <style:style style:name="T65_20" style:family="text">
      <style:text-properties fo:font-size="10pt" style:font-name-asian="Arial" style:font-size-asian="10pt" style:font-name-complex="Arial"/>
    </style:style>
    <style:style style:name="T65_21" style:family="text">
      <style:text-properties fo:font-size="10pt" style:font-name-asian="Arial" style:font-size-asian="10pt" style:font-name-complex="Arial"/>
    </style:style>
    <style:style style:name="T65_22" style:family="text">
      <style:text-properties fo:font-size="10pt" style:font-name-asian="Arial" style:font-size-asian="10pt" style:font-name-complex="Arial"/>
    </style:style>
    <style:style style:name="T65_23" style:family="text">
      <style:text-properties fo:font-size="10pt" style:font-name-asian="Arial" style:font-size-asian="10pt" style:font-name-complex="Arial"/>
    </style:style>
    <style:style style:name="T65_24" style:family="text">
      <style:text-properties fo:font-size="10pt" style:font-name-asian="Arial" style:font-size-asian="10pt" style:font-name-complex="Arial"/>
    </style:style>
    <style:style style:name="T65_25" style:family="text">
      <style:text-properties fo:font-size="10pt" style:font-name-asian="Arial" style:font-size-asian="10pt" style:font-name-complex="Arial"/>
    </style:style>
    <style:style style:name="T65_26" style:family="text">
      <style:text-properties fo:font-size="10pt" style:font-name-asian="Arial" style:font-size-asian="10pt" style:font-name-complex="Arial"/>
    </style:style>
    <style:style style:name="T65_27" style:family="text">
      <style:text-properties fo:font-size="10pt" style:font-name-asian="Arial" style:font-size-asian="10pt" style:font-name-complex="Arial"/>
    </style:style>
    <style:style style:name="T65_28" style:family="text">
      <style:text-properties fo:font-size="10pt" style:font-name-asian="Arial" style:font-size-asian="10pt" style:font-name-complex="Arial"/>
    </style:style>
    <style:style style:name="T65_29" style:family="text">
      <style:text-properties fo:font-size="10pt" style:font-name-asian="Arial" style:font-size-asian="10pt" style:font-name-complex="Arial"/>
    </style:style>
    <style:style style:name="T65_30" style:family="text">
      <style:text-properties fo:font-size="10pt" style:font-name-asian="Arial" style:font-size-asian="10pt" style:font-name-complex="Arial"/>
    </style:style>
    <style:style style:name="T65_31" style:family="text">
      <style:text-properties fo:font-size="10pt" style:font-name-asian="Arial" style:font-size-asian="10pt" style:font-name-complex="Arial"/>
    </style:style>
    <style:style style:name="T65_32" style:family="text">
      <style:text-properties fo:font-size="10pt" style:font-name-asian="Arial" style:font-size-asian="10pt" style:font-name-complex="Arial"/>
    </style:style>
    <style:style style:name="T65_33" style:family="text">
      <style:text-properties fo:font-size="10pt" style:font-name-asian="Arial" style:font-size-asian="10pt" style:font-name-complex="Arial"/>
    </style:style>
    <style:style style:name="T65_34" style:family="text">
      <style:text-properties fo:font-size="10pt" style:font-name-asian="Arial" style:font-size-asian="10pt" style:font-name-complex="Arial"/>
    </style:style>
    <style:style style:name="T65_35" style:family="text">
      <style:text-properties fo:font-size="10pt" style:font-name-asian="Arial" style:font-size-asian="10pt" style:font-name-complex="Arial"/>
    </style:style>
    <style:style style:name="T65_36" style:family="text">
      <style:text-properties fo:font-size="10pt" style:font-name-asian="Arial" style:font-size-asian="10pt" style:font-name-complex="Arial"/>
    </style:style>
    <style:style style:name="T65_37" style:family="text">
      <style:text-properties fo:font-size="10pt" style:font-name-asian="Arial" style:font-size-asian="10pt" style:font-name-complex="Arial"/>
    </style:style>
    <style:style style:name="T65_38" style:family="text">
      <style:text-properties fo:font-size="10pt" style:font-name-asian="Arial" style:font-size-asian="10pt" style:font-name-complex="Arial"/>
    </style:style>
    <style:style style:name="T65_39" style:family="text">
      <style:text-properties fo:font-size="10pt" style:font-name-asian="Arial" style:font-size-asian="10pt" style:font-name-complex="Arial"/>
    </style:style>
    <style:style style:name="T65_40" style:family="text">
      <style:text-properties fo:font-size="10pt" style:font-name-asian="Arial" style:font-size-asian="10pt" style:font-name-complex="Arial"/>
    </style:style>
    <style:style style:name="T65_41" style:family="text">
      <style:text-properties fo:font-size="10pt" style:font-name-asian="Arial" style:font-size-asian="10pt" style:font-name-complex="Arial"/>
    </style:style>
    <style:style style:name="T65_42" style:family="text">
      <style:text-properties fo:font-size="10pt" style:font-name-asian="Arial" style:font-size-asian="10pt" style:font-name-complex="Arial"/>
    </style:style>
    <style:style style:name="T65_43" style:family="text">
      <style:text-properties fo:font-size="10pt" style:font-name-asian="Arial" style:font-size-asian="10pt" style:font-name-complex="Arial"/>
    </style:style>
    <style:style style:name="T65_44" style:family="text">
      <style:text-properties fo:font-size="10pt" style:font-name-asian="Arial" style:font-size-asian="10pt" style:font-name-complex="Arial"/>
    </style:style>
    <style:style style:name="T65_45" style:family="text">
      <style:text-properties fo:font-size="10pt" style:font-name-asian="Arial" style:font-size-asian="10pt" style:font-name-complex="Arial"/>
    </style:style>
    <style:style style:name="T65_46" style:family="text">
      <style:text-properties fo:font-size="10pt" style:font-name-asian="Arial" style:font-size-asian="10pt" style:font-name-complex="Arial"/>
    </style:style>
    <style:style style:name="P66" style:family="paragraph" style:parent-style-name="List_20_Paragraph">
      <style:text-properties fo:font-size="10pt" style:font-name-asian="Arial" style:font-size-asian="10pt" style:font-name-complex="Arial"/>
    </style:style>
    <style:style style:name="P67" style:family="paragraph" style:parent-style-name="List_20_Paragraph">
      <style:text-properties fo:font-size="10pt" style:font-name-asian="Arial" style:font-size-asian="10pt" style:font-name-complex="Arial"/>
    </style:style>
    <style:style style:name="T67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7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7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67_4" style:family="text">
      <style:text-properties fo:font-size="10pt" style:font-name-asian="Arial" style:font-size-asian="10pt" style:font-name-complex="Arial"/>
    </style:style>
    <style:style style:name="T67_5" style:family="text">
      <style:text-properties fo:font-size="10pt" style:font-name-asian="Arial" style:font-size-asian="10pt" style:font-name-complex="Arial"/>
    </style:style>
    <style:style style:name="T67_6" style:family="text">
      <style:text-properties fo:font-size="10pt" style:font-name-asian="Arial" style:font-size-asian="10pt" style:font-name-complex="Arial"/>
    </style:style>
    <style:style style:name="T67_7" style:family="text">
      <style:text-properties fo:font-size="10pt" style:font-name-asian="Arial" style:font-size-asian="10pt" style:font-name-complex="Arial"/>
    </style:style>
    <style:style style:name="T67_8" style:family="text">
      <style:text-properties fo:font-size="10pt" style:font-name-asian="Arial" style:font-size-asian="10pt" style:font-name-complex="Arial"/>
    </style:style>
    <style:style style:name="T67_9" style:family="text">
      <style:text-properties fo:font-size="10pt" style:font-name-asian="Arial" style:font-size-asian="10pt" style:font-name-complex="Arial"/>
    </style:style>
    <style:style style:name="T67_10" style:family="text">
      <style:text-properties fo:font-size="10pt" style:font-name-asian="Arial" style:font-size-asian="10pt" style:font-name-complex="Arial"/>
    </style:style>
    <style:style style:name="T67_11" style:family="text">
      <style:text-properties fo:font-size="10pt" style:font-name-asian="Arial" style:font-size-asian="10pt" style:font-name-complex="Arial"/>
    </style:style>
    <style:style style:name="T67_12" style:family="text">
      <style:text-properties fo:font-size="10pt" style:font-name-asian="Arial" style:font-size-asian="10pt" style:font-name-complex="Arial"/>
    </style:style>
    <style:style style:name="T67_13" style:family="text">
      <style:text-properties fo:font-size="10pt" style:font-name-asian="Arial" style:font-size-asian="10pt" style:font-name-complex="Arial"/>
    </style:style>
    <style:style style:name="T67_14" style:family="text">
      <style:text-properties fo:font-size="10pt" style:font-name-asian="Arial" style:font-size-asian="10pt" style:font-name-complex="Arial"/>
    </style:style>
    <style:style style:name="T67_15" style:family="text">
      <style:text-properties fo:font-size="10pt" style:font-name-asian="Arial" style:font-size-asian="10pt" style:font-name-complex="Arial"/>
    </style:style>
    <style:style style:name="T67_16" style:family="text">
      <style:text-properties fo:font-size="10pt" style:font-name-asian="Arial" style:font-size-asian="10pt" style:font-name-complex="Arial"/>
    </style:style>
    <style:style style:name="P68" style:family="paragraph" style:parent-style-name="List_20_Paragraph">
      <style:text-properties fo:font-size="10pt" style:font-name-asian="Arial" style:font-size-asian="10pt" style:font-name-complex="Arial"/>
    </style:style>
    <style:style style:name="P69" style:family="paragraph" style:parent-style-name="Normal"/>
    <style:style style:name="T69_1" style:family="text">
      <style:text-properties fo:font-size="10pt" style:font-name-asian="Arial" style:font-size-asian="10pt" style:font-name-complex="Arial" style:font-size-complex="10pt"/>
    </style:style>
    <style:style style:name="T69_2" style:family="text">
      <style:text-properties fo:font-size="10pt" style:font-name-asian="Arial" style:font-size-asian="10pt" style:font-name-complex="Arial" style:font-size-complex="10pt"/>
    </style:style>
    <style:style style:name="T69_3" style:family="text">
      <style:text-properties style:font-name="Cambria Math" fo:font-size="10pt" style:font-name-asian="Arial" style:font-size-asian="10pt" style:font-name-complex="Cambria Math" style:font-size-complex="10pt"/>
    </style:style>
    <style:style style:name="T69_4" style:family="text">
      <style:text-properties fo:font-size="10pt" style:font-name-asian="Arial" style:font-size-asian="10pt" style:font-name-complex="Arial" style:font-size-complex="10pt"/>
    </style:style>
    <style:style style:name="T69_5" style:family="text">
      <style:text-properties fo:font-size="10pt" style:font-name-asian="Arial" style:font-size-asian="10pt" style:font-name-complex="Arial" style:font-size-complex="10pt"/>
    </style:style>
    <style:style style:name="T69_6" style:family="text">
      <style:text-properties fo:font-size="10pt" style:font-name-asian="Arial" style:font-size-asian="10pt" style:font-name-complex="Arial" style:font-size-complex="10pt"/>
    </style:style>
    <style:style style:name="T69_7" style:family="text">
      <style:text-properties fo:font-size="10pt" style:font-name-asian="Arial" style:font-size-asian="10pt" style:font-name-complex="Arial" style:font-size-complex="10pt"/>
    </style:style>
    <style:style style:name="T69_8" style:family="text">
      <style:text-properties fo:font-size="10pt" style:font-name-asian="Arial" style:font-size-asian="10pt" style:font-name-complex="Arial" style:font-size-complex="10pt"/>
    </style:style>
    <style:style style:name="T69_9" style:family="text">
      <style:text-properties fo:font-size="10pt" style:font-name-asian="Arial" style:font-size-asian="10pt" style:font-name-complex="Arial" style:font-size-complex="10pt"/>
    </style:style>
    <style:style style:name="T69_10" style:family="text">
      <style:text-properties fo:font-size="10pt" style:font-name-asian="Arial" style:font-size-asian="10pt" style:font-name-complex="Arial" style:font-size-complex="10pt"/>
    </style:style>
    <style:style style:name="T69_11" style:family="text" style:parent-style-name="Normal">
      <style:text-properties fo:font-size="10pt" style:font-name-asian="Arial" style:font-size-asian="10pt" style:font-name-complex="Arial" style:font-size-complex="10pt"/>
    </style:style>
    <style:style style:name="P70" style:family="paragraph" style:parent-style-name="Footnote_20_text"/>
    <style:style style:name="T70_1" style:family="text"/>
    <style:style style:name="T70_2" style:family="text" style:parent-style-name="footnote_20_Char"/>
    <style:style style:name="T70_3" style:family="text"/>
    <style:style style:name="T70_4" style:family="text" style:parent-style-name="footnote_20_Char"/>
    <style:style style:name="T70_5" style:family="text" style:parent-style-name="footnote_20_Char"/>
    <style:style style:name="P7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2" style:family="paragraph" style:parent-style-name="Normal"/>
    <style:style style:name="T7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3" style:family="paragraph" style:parent-style-name="Normal">
      <style:text-properties fo:font-size="11pt" style:font-size-asian="11pt" style:font-size-complex="11pt" fo:font-weight="bold" style:font-weight-asian="bold"/>
    </style:style>
    <style:style style:name="P74" style:family="paragraph" style:parent-style-name="Normal"/>
    <style:style style:name="T7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4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4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4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4_5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74_6" style:family="text">
      <style:text-properties fo:font-size="10pt" style:font-name-asian="Arial" style:font-size-asian="10pt" style:font-name-complex="Arial" style:font-size-complex="10pt"/>
    </style:style>
    <style:style style:name="P75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6" style:family="paragraph" style:parent-style-name="Normal"/>
    <style:style style:name="T76_1" style:family="text">
      <style:text-properties fo:font-size="10pt" style:font-name-asian="Arial" style:font-size-asian="10pt" style:font-name-complex="Arial" style:font-size-complex="10pt"/>
    </style:style>
    <style:style style:name="T76_2" style:family="text">
      <style:text-properties fo:font-size="10pt" style:font-name-asian="Arial" style:font-size-asian="10pt" style:font-name-complex="Arial" style:font-size-complex="10pt"/>
    </style:style>
    <style:style style:name="T76_3" style:family="text">
      <style:text-properties fo:font-size="10pt" style:font-name-asian="Arial" style:font-size-asian="10pt" style:font-name-complex="Arial" style:font-size-complex="10pt"/>
    </style:style>
    <style:style style:name="T76_4" style:family="text">
      <style:text-properties fo:font-size="10pt" style:font-name-asian="Arial" style:font-size-asian="10pt" style:font-name-complex="Arial" style:font-size-complex="10pt"/>
    </style:style>
    <style:style style:name="T76_5" style:family="text">
      <style:text-properties fo:font-size="10pt" style:font-name-asian="Arial" style:font-size-asian="10pt" style:font-name-complex="Arial" style:font-size-complex="10pt"/>
    </style:style>
    <style:style style:name="T76_6" style:family="text">
      <style:text-properties fo:font-size="10pt" style:font-name-asian="Arial" style:font-size-asian="10pt" style:font-name-complex="Arial" style:font-size-complex="10pt"/>
    </style:style>
    <style:style style:name="T76_7" style:family="text">
      <style:text-properties fo:font-size="10pt" style:font-name-asian="Arial" style:font-size-asian="10pt" style:font-name-complex="Arial" style:font-size-complex="10pt"/>
    </style:style>
    <style:style style:name="T76_8" style:family="text">
      <style:text-properties fo:font-size="10pt" style:font-name-asian="Arial" style:font-size-asian="10pt" style:font-name-complex="Arial" style:font-size-complex="10pt"/>
    </style:style>
    <style:style style:name="P7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8" style:family="paragraph" style:parent-style-name="Normal"/>
    <style:style style:name="T78_1" style:family="text">
      <style:text-properties fo:font-size="10pt" style:font-name-asian="Arial" style:font-size-asian="10pt" style:font-name-complex="Arial" style:font-size-complex="10pt"/>
    </style:style>
    <style:style style:name="T78_2" style:family="text">
      <style:text-properties fo:font-size="10pt" style:font-name-asian="Arial" style:font-size-asian="10pt" style:font-name-complex="Arial" style:font-size-complex="10pt"/>
    </style:style>
    <style:style style:name="T78_3" style:family="text">
      <style:text-properties fo:font-size="10pt" style:font-name-asian="Arial" style:font-size-asian="10pt" style:font-name-complex="Arial" style:font-size-complex="10pt"/>
    </style:style>
    <style:style style:name="T78_4" style:family="text">
      <style:text-properties fo:font-size="10pt" style:font-name-asian="Arial" style:font-size-asian="10pt" style:font-name-complex="Arial" style:font-size-complex="10pt"/>
    </style:style>
    <style:style style:name="T78_5" style:family="text">
      <style:text-properties fo:font-size="10pt" style:font-name-asian="Arial" style:font-size-asian="10pt" style:font-name-complex="Arial" style:font-size-complex="10pt"/>
    </style:style>
    <style:style style:name="T78_6" style:family="text">
      <style:text-properties fo:font-size="10pt" style:font-name-asian="Arial" style:font-size-asian="10pt" style:font-name-complex="Arial" style:font-size-complex="10pt"/>
    </style:style>
    <style:style style:name="T78_7" style:family="text">
      <style:text-properties fo:font-size="10pt" style:font-name-asian="Arial" style:font-size-asian="10pt" style:font-name-complex="Arial" style:font-size-complex="10pt"/>
    </style:style>
    <style:style style:name="T78_8" style:family="text">
      <style:text-properties fo:font-size="10pt" style:font-name-asian="Arial" style:font-size-asian="10pt" style:font-name-complex="Arial" style:font-size-complex="10pt"/>
    </style:style>
    <style:style style:name="T78_9" style:family="text" style:parent-style-name="Normal">
      <style:text-properties fo:font-size="10pt" style:font-name-asian="Arial" style:font-size-asian="10pt" style:font-name-complex="Arial" style:font-size-complex="10pt"/>
    </style:style>
    <style:style style:name="P79" style:family="paragraph" style:parent-style-name="Footnote_20_text"/>
    <style:style style:name="T79_1" style:family="text"/>
    <style:style style:name="T79_2" style:family="text">
      <style:text-properties fo:font-size="10pt" style:font-name-asian="Arial" style:font-size-asian="10pt" style:font-name-complex="Arial" style:font-size-complex="10pt"/>
    </style:style>
    <style:style style:name="T79_3" style:family="text">
      <style:text-properties fo:font-size="10pt" style:font-name-asian="Arial" style:font-size-asian="10pt" style:font-name-complex="Arial" style:font-size-complex="10pt"/>
    </style:style>
    <style:style style:name="T79_4" style:family="text">
      <style:text-properties fo:font-size="10pt" style:font-name-asian="Arial" style:font-size-asian="10pt" style:font-name-complex="Arial" style:font-size-complex="10pt"/>
    </style:style>
    <style:style style:name="T79_5" style:family="text">
      <style:text-properties fo:font-size="10pt" style:font-name-asian="Arial" style:font-size-asian="10pt" style:font-name-complex="Arial" style:font-size-complex="10pt"/>
    </style:style>
    <style:style style:name="T79_6" style:family="text">
      <style:text-properties fo:font-size="10pt" style:font-name-asian="Arial" style:font-size-asian="10pt" style:font-name-complex="Arial" style:font-size-complex="10pt"/>
    </style:style>
    <style:style style:name="T79_7" style:family="text">
      <style:text-properties fo:font-size="10pt" style:font-name-asian="Arial" style:font-size-asian="10pt" style:font-name-complex="Arial" style:font-size-complex="10pt"/>
    </style:style>
    <style:style style:name="T79_8" style:family="text">
      <style:text-properties fo:font-size="10pt" style:font-name-asian="Arial" style:font-size-asian="10pt" style:font-name-complex="Arial" style:font-size-complex="10pt"/>
    </style:style>
    <style:style style:name="T79_9" style:family="text">
      <style:text-properties fo:font-size="10pt" style:font-name-asian="Arial" style:font-size-asian="10pt" style:font-name-complex="Arial" style:font-size-complex="10pt"/>
    </style:style>
    <style:style style:name="T79_10" style:family="text">
      <style:text-properties fo:font-size="10pt" style:font-name-asian="Arial" style:font-size-asian="10pt" style:font-name-complex="Arial" style:font-size-complex="10pt"/>
    </style:style>
    <style:style style:name="T79_11" style:family="text">
      <style:text-properties fo:font-size="10pt" style:font-name-asian="Arial" style:font-size-asian="10pt" style:font-name-complex="Arial" style:font-size-complex="10pt"/>
    </style:style>
    <style:style style:name="T79_12" style:family="text">
      <style:text-properties fo:font-size="10pt" style:font-name-asian="Arial" style:font-size-asian="10pt" style:font-name-complex="Arial" style:font-size-complex="10pt"/>
    </style:style>
    <style:style style:name="T79_13" style:family="text">
      <style:text-properties fo:font-size="10pt" style:font-name-asian="Arial" style:font-size-asian="10pt" style:font-name-complex="Arial" style:font-size-complex="10pt"/>
    </style:style>
    <style:style style:name="T79_14" style:family="text">
      <style:text-properties fo:font-size="10pt" style:font-name-asian="Arial" style:font-size-asian="10pt" style:font-name-complex="Arial" style:font-size-complex="10pt"/>
    </style:style>
    <style:style style:name="T79_15" style:family="text">
      <style:text-properties fo:font-size="10pt" style:font-name-asian="Arial" style:font-size-asian="10pt" style:font-name-complex="Arial" style:font-size-complex="10pt"/>
    </style:style>
    <style:style style:name="T79_16" style:family="text">
      <style:text-properties fo:font-size="10pt" style:font-name-asian="Arial" style:font-size-asian="10pt" style:font-name-complex="Arial" style:font-size-complex="10pt"/>
    </style:style>
    <style:style style:name="T79_17" style:family="text">
      <style:text-properties fo:font-size="10pt" style:font-name-asian="Arial" style:font-size-asian="10pt" style:font-name-complex="Arial" style:font-size-complex="10pt"/>
    </style:style>
    <style:style style:name="T79_18" style:family="text">
      <style:text-properties fo:font-size="10pt" style:font-name-asian="Arial" style:font-size-asian="10pt" style:font-name-complex="Arial" style:font-size-complex="10pt"/>
    </style:style>
    <style:style style:name="T79_19" style:family="text">
      <style:text-properties fo:font-size="10pt" style:font-name-asian="Arial" style:font-size-asian="10pt" style:font-name-complex="Arial" style:font-size-complex="10pt"/>
    </style:style>
    <style:style style:name="T79_20" style:family="text">
      <style:text-properties fo:font-size="10pt" style:font-name-asian="Arial" style:font-size-asian="10pt" style:font-name-complex="Arial" style:font-size-complex="10pt"/>
    </style:style>
    <style:style style:name="T79_21" style:family="text">
      <style:text-properties fo:font-size="10pt" style:font-name-asian="Arial" style:font-size-asian="10pt" style:font-name-complex="Arial" style:font-size-complex="10pt"/>
    </style:style>
    <style:style style:name="T79_22" style:family="text">
      <style:text-properties fo:font-size="10pt" style:font-name-asian="Arial" style:font-size-asian="10pt" style:font-name-complex="Arial" style:font-size-complex="10pt"/>
    </style:style>
    <style:style style:name="T79_23" style:family="text">
      <style:text-properties fo:font-size="10pt" style:font-name-asian="Arial" style:font-size-asian="10pt" style:font-name-complex="Arial" style:font-size-complex="10pt"/>
    </style:style>
    <style:style style:name="T79_24" style:family="text">
      <style:text-properties fo:font-size="10pt" style:font-name-asian="Arial" style:font-size-asian="10pt" style:font-name-complex="Arial" style:font-size-complex="10pt"/>
    </style:style>
    <style:style style:name="T79_25" style:family="text">
      <style:text-properties fo:font-size="10pt" style:font-name-asian="Arial" style:font-size-asian="10pt" style:font-name-complex="Arial" style:font-size-complex="10pt"/>
    </style:style>
    <style:style style:name="T79_26" style:family="text">
      <style:text-properties fo:font-size="10pt" style:font-name-asian="Arial" style:font-size-asian="10pt" style:font-name-complex="Arial" style:font-size-complex="10pt"/>
    </style:style>
    <style:style style:name="T79_27" style:family="text">
      <style:text-properties fo:font-size="10pt" style:font-name-asian="Arial" style:font-size-asian="10pt" style:font-name-complex="Arial" style:font-size-complex="10pt"/>
    </style:style>
    <style:style style:name="T79_28" style:family="text">
      <style:text-properties fo:font-size="10pt" style:font-name-asian="Arial" style:font-size-asian="10pt" style:font-name-complex="Arial" style:font-size-complex="10pt"/>
    </style:style>
    <style:style style:name="T79_29" style:family="text">
      <style:text-properties fo:font-size="10pt" style:font-name-asian="Arial" style:font-size-asian="10pt" style:font-name-complex="Arial" style:font-size-complex="10pt"/>
    </style:style>
    <style:style style:name="T79_30" style:family="text">
      <style:text-properties fo:font-size="10pt" style:font-name-asian="Arial" style:font-size-asian="10pt" style:font-name-complex="Arial" style:font-size-complex="10pt"/>
    </style:style>
    <style:style style:name="T79_31" style:family="text">
      <style:text-properties fo:font-size="10pt" style:font-name-asian="Arial" style:font-size-asian="10pt" style:font-name-complex="Arial" style:font-size-complex="10pt"/>
    </style:style>
    <style:style style:name="T79_32" style:family="text">
      <style:text-properties fo:font-size="10pt" style:font-name-asian="Arial" style:font-size-asian="10pt" style:font-name-complex="Arial" style:font-size-complex="10pt"/>
    </style:style>
    <style:style style:name="T79_33" style:family="text">
      <style:text-properties fo:font-size="10pt" style:font-name-asian="Arial" style:font-size-asian="10pt" style:font-name-complex="Arial" style:font-size-complex="10pt"/>
    </style:style>
    <style:style style:name="T79_34" style:family="text">
      <style:text-properties fo:font-size="10pt" style:font-name-asian="Arial" style:font-size-asian="10pt" style:font-name-complex="Arial" style:font-size-complex="10pt"/>
    </style:style>
    <style:style style:name="T79_35" style:family="text">
      <style:text-properties fo:font-size="10pt" style:font-name-asian="Arial" style:font-size-asian="10pt" style:font-name-complex="Arial" style:font-size-complex="10pt"/>
    </style:style>
    <style:style style:name="T79_36" style:family="text">
      <style:text-properties fo:font-size="10pt" style:font-name-asian="Arial" style:font-size-asian="10pt" style:font-name-complex="Arial" style:font-size-complex="10pt"/>
    </style:style>
    <style:style style:name="T79_37" style:family="text">
      <style:text-properties fo:font-size="10pt" style:font-name-asian="Arial" style:font-size-asian="10pt" style:font-name-complex="Arial" style:font-size-complex="10pt"/>
    </style:style>
    <style:style style:name="T79_38" style:family="text">
      <style:text-properties fo:font-size="10pt" style:font-name-asian="Arial" style:font-size-asian="10pt" style:font-name-complex="Arial" style:font-size-complex="10pt"/>
    </style:style>
    <style:style style:name="T79_39" style:family="text">
      <style:text-properties fo:font-size="10pt" style:font-name-asian="Arial" style:font-size-asian="10pt" style:font-name-complex="Arial" style:font-size-complex="10pt"/>
    </style:style>
    <style:style style:name="T79_40" style:family="text">
      <style:text-properties fo:font-size="10pt" style:font-name-asian="Arial" style:font-size-asian="10pt" style:font-name-complex="Arial" style:font-size-complex="10pt"/>
    </style:style>
    <style:style style:name="P80" style:family="paragraph" style:parent-style-name="Normal">
      <style:text-properties fo:font-size="10pt" style:font-name-asian="Arial" style:font-size-asian="10pt" style:font-name-complex="Arial"/>
    </style:style>
    <style:style style:name="P81" style:family="paragraph" style:parent-style-name="Normal"/>
    <style:style style:name="T81_1" style:family="text">
      <style:text-properties fo:font-size="10pt" style:font-name-asian="Arial" style:font-size-asian="10pt" style:font-name-complex="Arial" style:font-size-complex="10pt"/>
    </style:style>
    <style:style style:name="T81_2" style:family="text">
      <style:text-properties fo:font-size="10pt" style:font-name-asian="Arial" style:font-size-asian="10pt" style:font-name-complex="Arial" style:font-size-complex="10pt"/>
    </style:style>
    <style:style style:name="T81_3" style:family="text">
      <style:text-properties fo:font-size="10pt" style:font-name-asian="Arial" style:font-size-asian="10pt" style:font-name-complex="Arial" style:font-size-complex="10pt"/>
    </style:style>
    <style:style style:name="T81_4" style:family="text">
      <style:text-properties fo:font-size="10pt" style:font-name-asian="Arial" style:font-size-asian="10pt" style:font-name-complex="Arial" style:font-size-complex="10pt"/>
    </style:style>
    <style:style style:name="T81_5" style:family="text">
      <style:text-properties fo:font-size="10pt" style:font-name-asian="Arial" style:font-size-asian="10pt" style:font-name-complex="Arial" style:font-size-complex="10pt"/>
    </style:style>
    <style:style style:name="T81_6" style:family="text">
      <style:text-properties fo:font-size="10pt" style:font-name-asian="Arial" style:font-size-asian="10pt" style:font-name-complex="Arial" style:font-size-complex="10pt"/>
    </style:style>
    <style:style style:name="T81_7" style:family="text">
      <style:text-properties fo:font-size="10pt" style:font-name-asian="Arial" style:font-size-asian="10pt" style:font-name-complex="Arial" style:font-size-complex="10pt"/>
    </style:style>
    <style:style style:name="T81_8" style:family="text">
      <style:text-properties fo:font-size="10pt" style:font-name-asian="Arial" style:font-size-asian="10pt" style:font-name-complex="Arial" style:font-size-complex="10pt"/>
    </style:style>
    <style:style style:name="T81_9" style:family="text">
      <style:text-properties fo:font-size="10pt" style:font-name-asian="Arial" style:font-size-asian="10pt" style:font-name-complex="Arial" style:font-size-complex="10pt"/>
    </style:style>
    <style:style style:name="T81_10" style:family="text">
      <style:text-properties fo:font-size="10pt" style:font-name-asian="Arial" style:font-size-asian="10pt" style:font-name-complex="Arial" style:font-size-complex="10pt"/>
    </style:style>
    <style:style style:name="T81_11" style:family="text">
      <style:text-properties fo:font-size="10pt" style:font-name-asian="Arial" style:font-size-asian="10pt" style:font-name-complex="Arial" style:font-size-complex="10pt"/>
    </style:style>
    <style:style style:name="T81_12" style:family="text">
      <style:text-properties fo:font-size="10pt" style:font-name-asian="Arial" style:font-size-asian="10pt" style:font-name-complex="Arial" style:font-size-complex="10pt"/>
    </style:style>
    <style:style style:name="T81_13" style:family="text">
      <style:text-properties fo:font-size="10pt" style:font-name-asian="Arial" style:font-size-asian="10pt" style:font-name-complex="Arial" style:font-size-complex="10pt"/>
    </style:style>
    <style:style style:name="T81_14" style:family="text">
      <style:text-properties fo:font-size="10pt" style:font-name-asian="Arial" style:font-size-asian="10pt" style:font-name-complex="Arial" style:font-size-complex="10pt"/>
    </style:style>
    <style:style style:name="T81_15" style:family="text">
      <style:text-properties fo:font-size="10pt" style:font-name-asian="Arial" style:font-size-asian="10pt" style:font-name-complex="Arial" style:font-size-complex="10pt"/>
    </style:style>
    <style:style style:name="T81_16" style:family="text">
      <style:text-properties fo:font-size="10pt" style:font-name-asian="Arial" style:font-size-asian="10pt" style:font-name-complex="Arial" style:font-size-complex="10pt"/>
    </style:style>
    <style:style style:name="T81_17" style:family="text">
      <style:text-properties fo:font-size="10pt" style:font-name-asian="Arial" style:font-size-asian="10pt" style:font-name-complex="Arial" style:font-size-complex="10pt"/>
    </style:style>
    <style:style style:name="T81_18" style:family="text">
      <style:text-properties fo:font-size="10pt" style:font-name-asian="Arial" style:font-size-asian="10pt" style:font-name-complex="Arial" style:font-size-complex="10pt"/>
    </style:style>
    <style:style style:name="T81_19" style:family="text">
      <style:text-properties fo:font-size="10pt" style:font-name-asian="Arial" style:font-size-asian="10pt" style:font-name-complex="Arial" style:font-size-complex="10pt"/>
    </style:style>
    <style:style style:name="T81_20" style:family="text">
      <style:text-properties fo:font-size="10pt" style:font-name-asian="Arial" style:font-size-asian="10pt" style:font-name-complex="Arial" style:font-size-complex="10pt"/>
    </style:style>
    <style:style style:name="T81_21" style:family="text">
      <style:text-properties fo:font-size="10pt" style:font-name-asian="Arial" style:font-size-asian="10pt" style:font-name-complex="Arial" style:font-size-complex="10pt"/>
    </style:style>
    <style:style style:name="T81_22" style:family="text">
      <style:text-properties fo:font-size="10pt" style:font-name-asian="Arial" style:font-size-asian="10pt" style:font-name-complex="Arial" style:font-size-complex="10pt"/>
    </style:style>
    <style:style style:name="T81_23" style:family="text">
      <style:text-properties fo:font-size="10pt" style:font-name-asian="Arial" style:font-size-asian="10pt" style:font-name-complex="Arial" style:font-size-complex="10pt"/>
    </style:style>
    <style:style style:name="T81_24" style:family="text">
      <style:text-properties fo:font-size="10pt" style:font-name-asian="Arial" style:font-size-asian="10pt" style:font-name-complex="Arial" style:font-size-complex="10pt"/>
    </style:style>
    <style:style style:name="T81_25" style:family="text">
      <style:text-properties fo:font-size="10pt" style:font-name-asian="Arial" style:font-size-asian="10pt" style:font-name-complex="Arial" style:font-size-complex="10pt"/>
    </style:style>
    <style:style style:name="T81_26" style:family="text">
      <style:text-properties fo:font-size="10pt" style:font-name-asian="Arial" style:font-size-asian="10pt" style:font-name-complex="Arial" style:font-size-complex="10pt"/>
    </style:style>
    <style:style style:name="T81_27" style:family="text">
      <style:text-properties fo:font-size="10pt" style:font-name-asian="Arial" style:font-size-asian="10pt" style:font-name-complex="Arial" style:font-size-complex="10pt"/>
    </style:style>
    <style:style style:name="T81_28" style:family="text">
      <style:text-properties fo:font-size="10pt" style:font-name-asian="Arial" style:font-size-asian="10pt" style:font-name-complex="Arial" style:font-size-complex="10pt"/>
    </style:style>
    <style:style style:name="T81_29" style:family="text">
      <style:text-properties fo:font-size="10pt" style:font-name-asian="Arial" style:font-size-asian="10pt" style:font-name-complex="Arial" style:font-size-complex="10pt"/>
    </style:style>
    <style:style style:name="T81_30" style:family="text">
      <style:text-properties fo:font-size="10pt" style:font-name-asian="Arial" style:font-size-asian="10pt" style:font-name-complex="Arial" style:font-size-complex="10pt"/>
    </style:style>
    <style:style style:name="T81_31" style:family="text">
      <style:text-properties fo:font-size="10pt" style:font-name-asian="Arial" style:font-size-asian="10pt" style:font-name-complex="Arial" style:font-size-complex="10pt"/>
    </style:style>
    <style:style style:name="T81_32" style:family="text">
      <style:text-properties fo:font-size="10pt" style:font-name-asian="Arial" style:font-size-asian="10pt" style:font-name-complex="Arial" style:font-size-complex="10pt"/>
    </style:style>
    <style:style style:name="T81_33" style:family="text">
      <style:text-properties fo:font-size="10pt" style:font-name-asian="Arial" style:font-size-asian="10pt" style:font-name-complex="Arial" style:font-size-complex="10pt"/>
    </style:style>
    <style:style style:name="T81_34" style:family="text">
      <style:text-properties fo:font-size="10pt" style:font-name-asian="Arial" style:font-size-asian="10pt" style:font-name-complex="Arial" style:font-size-complex="10pt"/>
    </style:style>
    <style:style style:name="T81_35" style:family="text">
      <style:text-properties fo:font-size="10pt" style:font-name-asian="Arial" style:font-size-asian="10pt" style:font-name-complex="Arial" style:font-size-complex="10pt"/>
    </style:style>
    <style:style style:name="T81_36" style:family="text">
      <style:text-properties fo:font-size="10pt" style:font-name-asian="Arial" style:font-size-asian="10pt" style:font-name-complex="Arial" style:font-size-complex="10pt"/>
    </style:style>
    <style:style style:name="T81_37" style:family="text">
      <style:text-properties fo:font-size="10pt" style:font-name-asian="Arial" style:font-size-asian="10pt" style:font-name-complex="Arial" style:font-size-complex="10pt"/>
    </style:style>
    <style:style style:name="P8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83" style:family="paragraph" style:parent-style-name="Normal"/>
    <style:style style:name="T83_1" style:family="text">
      <style:text-properties fo:font-size="10pt" style:font-name-asian="Arial" style:font-size-asian="10pt" style:font-name-complex="Arial" style:font-size-complex="10pt"/>
    </style:style>
    <style:style style:name="T83_2" style:family="text">
      <style:text-properties fo:font-size="10pt" style:font-name-asian="Arial" style:font-size-asian="10pt" style:font-name-complex="Arial" style:font-size-complex="10pt"/>
    </style:style>
    <style:style style:name="T83_3" style:family="text">
      <style:text-properties fo:font-size="10pt" style:font-name-asian="Arial" style:font-size-asian="10pt" style:font-name-complex="Arial" style:font-size-complex="10pt"/>
    </style:style>
    <style:style style:name="T83_4" style:family="text">
      <style:text-properties fo:font-size="10pt" style:font-name-asian="Arial" style:font-size-asian="10pt" style:font-name-complex="Arial" style:font-size-complex="10pt"/>
    </style:style>
    <style:style style:name="T83_5" style:family="text">
      <style:text-properties fo:font-size="10pt" style:font-name-asian="Arial" style:font-size-asian="10pt" style:font-name-complex="Arial" style:font-size-complex="10pt"/>
    </style:style>
    <style:style style:name="T83_6" style:family="text">
      <style:text-properties fo:font-size="10pt" style:font-name-asian="Arial" style:font-size-asian="10pt" style:font-name-complex="Arial" style:font-size-complex="10pt"/>
    </style:style>
    <style:style style:name="T83_7" style:family="text">
      <style:text-properties fo:font-size="10pt" style:font-name-asian="Arial" style:font-size-asian="10pt" style:font-name-complex="Arial" style:font-size-complex="10pt"/>
    </style:style>
    <style:style style:name="T83_8" style:family="text">
      <style:text-properties fo:font-size="10pt" style:font-name-asian="Arial" style:font-size-asian="10pt" style:font-name-complex="Arial" style:font-size-complex="10pt"/>
    </style:style>
    <style:style style:name="T83_9" style:family="text">
      <style:text-properties fo:font-size="10pt" style:font-name-asian="Arial" style:font-size-asian="10pt" style:font-name-complex="Arial" style:font-size-complex="10pt"/>
    </style:style>
    <style:style style:name="P84" style:family="paragraph" style:parent-style-name="Normal">
      <style:text-properties fo:font-size="11pt" style:font-size-asian="11pt" style:font-size-complex="11pt" fo:font-weight="bold" style:font-weight-asian="bold"/>
    </style:style>
    <style:style style:name="P85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5_1" style:family="text">
      <style:text-properties fo:font-size="11pt" style:font-size-asian="11pt" style:font-size-complex="11pt" fo:font-weight="bold" style:font-weight-asian="bold" style:font-weight-complex="bold"/>
    </style:style>
    <style:style style:name="P86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87" style:family="paragraph" style:parent-style-name="Normal">
      <style:paragraph-properties fo:margin-top="0.071cm"/>
    </style:style>
    <style:style style:name="T87_1" style:family="text">
      <style:text-properties fo:font-size="10pt" style:font-size-asian="10pt" style:font-name-complex="Arial" style:font-size-complex="10pt"/>
    </style:style>
    <style:style style:name="T87_2" style:family="text">
      <style:text-properties fo:font-size="10pt" style:font-size-asian="10pt" style:font-name-complex="Arial" style:font-size-complex="10pt"/>
    </style:style>
    <style:style style:name="T87_3" style:family="text">
      <style:text-properties fo:font-size="10pt" style:font-size-asian="10pt" style:font-name-complex="Arial" style:font-size-complex="10pt"/>
    </style:style>
    <style:style style:name="P88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89" style:family="paragraph" style:parent-style-name="List_20_Paragraph">
      <style:paragraph-properties fo:margin-left="0.635cm"/>
      <style:text-properties fo:font-size="10pt" style:font-name-asian="Arial" style:font-size-asian="10pt" style:font-name-complex="Arial"/>
    </style:style>
    <style:style style:name="T89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89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89_3" style:family="text">
      <style:text-properties fo:font-size="10pt" style:font-name-asian="Arial" style:font-size-asian="10pt" style:font-name-complex="Arial"/>
    </style:style>
    <style:style style:name="T89_4" style:family="text">
      <style:text-properties fo:font-size="10pt" style:font-name-asian="Arial" style:font-size-asian="10pt" style:font-name-complex="Arial"/>
    </style:style>
    <style:style style:name="T89_5" style:family="text">
      <style:text-properties fo:font-size="10pt" style:font-name-asian="Arial" style:font-size-asian="10pt" style:font-name-complex="Arial"/>
    </style:style>
    <style:style style:name="T89_6" style:family="text">
      <style:text-properties fo:font-size="10pt" style:font-name-asian="Arial" style:font-size-asian="10pt" style:font-name-complex="Arial"/>
    </style:style>
    <style:style style:name="T89_7" style:family="text">
      <style:text-properties fo:font-size="10pt" style:font-name-asian="Arial" style:font-size-asian="10pt" style:font-name-complex="Arial"/>
    </style:style>
    <style:style style:name="T89_8" style:family="text">
      <style:text-properties fo:font-size="10pt" style:font-name-asian="Arial" style:font-size-asian="10pt" style:font-name-complex="Arial"/>
    </style:style>
    <style:style style:name="T89_9" style:family="text">
      <style:text-properties fo:font-size="10pt" style:font-name-asian="Arial" style:font-size-asian="10pt" style:font-name-complex="Arial"/>
    </style:style>
    <style:style style:name="T89_10" style:family="text">
      <style:text-properties fo:font-size="10pt" style:font-name-asian="Arial" style:font-size-asian="10pt" style:font-name-complex="Arial"/>
    </style:style>
    <style:style style:name="T89_11" style:family="text">
      <style:text-properties fo:font-size="10pt" style:font-name-asian="Arial" style:font-size-asian="10pt" style:font-name-complex="Arial"/>
    </style:style>
    <style:style style:name="T89_12" style:family="text">
      <style:text-properties fo:font-size="10pt" style:font-name-asian="Arial" style:font-size-asian="10pt" style:font-name-complex="Arial"/>
    </style:style>
    <style:style style:name="T89_13" style:family="text">
      <style:text-properties fo:font-size="10pt" style:font-name-asian="Arial" style:font-size-asian="10pt" style:font-name-complex="Arial"/>
    </style:style>
    <style:style style:name="T89_14" style:family="text">
      <style:text-properties fo:font-size="10pt" style:font-name-asian="Arial" style:font-size-asian="10pt" style:font-name-complex="Arial"/>
    </style:style>
    <style:style style:name="T89_15" style:family="text">
      <style:text-properties fo:font-size="10pt" style:font-name-asian="Arial" style:font-size-asian="10pt" style:font-name-complex="Arial"/>
    </style:style>
    <style:style style:name="T89_16" style:family="text">
      <style:text-properties fo:font-size="10pt" style:font-name-asian="Arial" style:font-size-asian="10pt" style:font-name-complex="Arial"/>
    </style:style>
    <style:style style:name="T89_17" style:family="text">
      <style:text-properties fo:font-size="10pt" style:font-name-asian="Arial" style:font-size-asian="10pt" style:font-name-complex="Arial"/>
    </style:style>
    <style:style style:name="T89_18" style:family="text">
      <style:text-properties fo:font-size="10pt" style:font-name-asian="Arial" style:font-size-asian="10pt" style:font-name-complex="Arial"/>
    </style:style>
    <style:style style:name="T89_19" style:family="text">
      <style:text-properties fo:font-size="10pt" style:font-name-asian="Arial" style:font-size-asian="10pt" style:font-name-complex="Arial"/>
    </style:style>
    <style:style style:name="T89_20" style:family="text">
      <style:text-properties fo:font-size="10pt" style:font-name-asian="Arial" style:font-size-asian="10pt" style:font-name-complex="Arial"/>
    </style:style>
    <style:style style:name="T89_21" style:family="text">
      <style:text-properties fo:font-size="10pt" style:font-name-asian="Arial" style:font-size-asian="10pt" style:font-name-complex="Arial"/>
    </style:style>
    <style:style style:name="T89_22" style:family="text">
      <style:text-properties fo:font-size="10pt" style:font-name-asian="Arial" style:font-size-asian="10pt" style:font-name-complex="Arial"/>
    </style:style>
    <style:style style:name="T89_23" style:family="text">
      <style:text-properties fo:font-size="10pt" style:font-name-asian="Arial" style:font-size-asian="10pt" style:font-name-complex="Arial"/>
    </style:style>
    <style:style style:name="T89_24" style:family="text">
      <style:text-properties fo:font-size="10pt" style:font-name-asian="Arial" style:font-size-asian="10pt" style:font-name-complex="Arial"/>
    </style:style>
    <style:style style:name="T89_25" style:family="text">
      <style:text-properties fo:font-size="10pt" style:font-name-asian="Arial" style:font-size-asian="10pt" style:font-name-complex="Arial"/>
    </style:style>
    <style:style style:name="T89_26" style:family="text">
      <style:text-properties fo:font-size="10pt" style:font-name-asian="Arial" style:font-size-asian="10pt" style:font-name-complex="Arial"/>
    </style:style>
    <style:style style:name="T89_27" style:family="text">
      <style:text-properties fo:font-size="10pt" style:font-name-asian="Arial" style:font-size-asian="10pt" style:font-name-complex="Arial"/>
    </style:style>
    <style:style style:name="T89_28" style:family="text">
      <style:text-properties fo:font-size="10pt" style:font-name-asian="Arial" style:font-size-asian="10pt" style:font-name-complex="Arial"/>
    </style:style>
    <style:style style:name="T89_29" style:family="text">
      <style:text-properties fo:font-size="10pt" style:font-name-asian="Arial" style:font-size-asian="10pt" style:font-name-complex="Arial"/>
    </style:style>
    <style:style style:name="T89_30" style:family="text">
      <style:text-properties fo:font-size="10pt" style:font-name-asian="Arial" style:font-size-asian="10pt" style:font-name-complex="Arial"/>
    </style:style>
    <style:style style:name="T89_31" style:family="text">
      <style:text-properties fo:font-size="10pt" style:font-name-asian="Arial" style:font-size-asian="10pt" style:font-name-complex="Arial"/>
    </style:style>
    <style:style style:name="T89_32" style:family="text">
      <style:text-properties fo:font-size="10pt" style:font-name-asian="Arial" style:font-size-asian="10pt" style:font-name-complex="Arial"/>
    </style:style>
    <style:style style:name="T89_33" style:family="text">
      <style:text-properties fo:font-size="10pt" style:font-name-asian="Arial" style:font-size-asian="10pt" style:font-name-complex="Arial"/>
    </style:style>
    <style:style style:name="T89_34" style:family="text">
      <style:text-properties fo:font-size="10pt" style:font-name-asian="Arial" style:font-size-asian="10pt" style:font-name-complex="Arial"/>
    </style:style>
    <style:style style:name="P90" style:family="paragraph" style:parent-style-name="List_20_Paragraph">
      <style:paragraph-properties fo:margin-left="0.635cm"/>
      <style:text-properties fo:font-size="10pt" style:font-name-asian="Arial" style:font-size-asian="10pt" style:font-name-complex="Arial"/>
    </style:style>
    <style:style style:name="T90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90_2" style:family="text">
      <style:text-properties fo:font-size="10pt" style:font-name-asian="Arial" style:font-size-asian="10pt" style:font-name-complex="Arial"/>
    </style:style>
    <style:style style:name="T90_3" style:family="text">
      <style:text-properties fo:font-size="10pt" style:font-name-asian="Arial" style:font-size-asian="10pt" style:font-name-complex="Arial"/>
    </style:style>
    <style:style style:name="T90_4" style:family="text">
      <style:text-properties fo:font-size="10pt" style:font-name-asian="Arial" style:font-size-asian="10pt" style:font-name-complex="Arial"/>
    </style:style>
    <style:style style:name="P91" style:family="paragraph" style:parent-style-name="List_20_Paragraph">
      <style:paragraph-properties fo:margin-left="0.635cm"/>
      <style:text-properties fo:font-size="10pt" style:font-size-asian="10pt" style:font-name-complex="Arial"/>
    </style:style>
    <style:style style:name="T91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91_2" style:family="text">
      <style:text-properties fo:font-size="10pt" style:font-name-asian="Arial" style:font-size-asian="10pt" style:font-name-complex="Arial"/>
    </style:style>
    <style:style style:name="P92" style:family="paragraph" style:parent-style-name="List_20_Paragraph">
      <style:paragraph-properties fo:margin-left="0.635cm"/>
      <style:text-properties fo:font-size="10pt" style:font-name-asian="Arial" style:font-size-asian="10pt" style:font-name-complex="Arial"/>
    </style:style>
    <style:style style:name="T92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92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92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92_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92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92_6" style:family="text">
      <style:text-properties fo:font-size="10pt" style:font-name-asian="Arial" style:font-size-asian="10pt" style:font-name-complex="Arial"/>
    </style:style>
    <style:style style:name="T92_7" style:family="text">
      <style:text-properties fo:font-size="10pt" style:font-name-asian="Arial" style:font-size-asian="10pt" style:font-name-complex="Arial"/>
    </style:style>
    <style:style style:name="T92_8" style:family="text">
      <style:text-properties fo:font-size="10pt" style:font-name-asian="Arial" style:font-size-asian="10pt" style:font-name-complex="Arial"/>
    </style:style>
    <style:style style:name="T92_9" style:family="text">
      <style:text-properties fo:font-size="10pt" style:font-name-asian="Arial" style:font-size-asian="10pt" style:font-name-complex="Arial"/>
    </style:style>
    <style:style style:name="T92_10" style:family="text">
      <style:text-properties fo:font-size="10pt" style:font-name-asian="Arial" style:font-size-asian="10pt" style:font-name-complex="Arial"/>
    </style:style>
    <style:style style:name="T92_11" style:family="text">
      <style:text-properties fo:font-size="10pt" style:font-name-asian="Arial" style:font-size-asian="10pt" style:font-name-complex="Arial"/>
    </style:style>
    <style:style style:name="T92_12" style:family="text">
      <style:text-properties fo:font-size="10pt" style:font-name-asian="Arial" style:font-size-asian="10pt" style:font-name-complex="Arial"/>
    </style:style>
    <style:style style:name="T92_13" style:family="text">
      <style:text-properties fo:font-size="10pt" style:font-name-asian="Arial" style:font-size-asian="10pt" style:font-name-complex="Arial"/>
    </style:style>
    <style:style style:name="T92_14" style:family="text">
      <style:text-properties fo:font-size="10pt" style:font-name-asian="Arial" style:font-size-asian="10pt" style:font-name-complex="Arial"/>
    </style:style>
    <style:style style:name="T92_15" style:family="text">
      <style:text-properties fo:font-size="10pt" style:font-name-asian="Arial" style:font-size-asian="10pt" style:font-name-complex="Arial"/>
    </style:style>
    <style:style style:name="T92_16" style:family="text">
      <style:text-properties fo:font-size="10pt" style:font-name-asian="Arial" style:font-size-asian="10pt" style:font-name-complex="Arial"/>
    </style:style>
    <style:style style:name="T92_17" style:family="text">
      <style:text-properties fo:font-size="10pt" style:font-name-asian="Arial" style:font-size-asian="10pt" style:font-name-complex="Arial"/>
    </style:style>
    <style:style style:name="T92_18" style:family="text">
      <style:text-properties fo:font-size="10pt" style:font-name-asian="Arial" style:font-size-asian="10pt" style:font-name-complex="Arial"/>
    </style:style>
    <style:style style:name="T92_19" style:family="text">
      <style:text-properties fo:font-size="10pt" style:font-name-asian="Arial" style:font-size-asian="10pt" style:font-name-complex="Arial"/>
    </style:style>
    <style:style style:name="T92_20" style:family="text">
      <style:text-properties fo:font-size="10pt" style:font-name-asian="Arial" style:font-size-asian="10pt" style:font-name-complex="Arial"/>
    </style:style>
    <style:style style:name="T92_21" style:family="text">
      <style:text-properties fo:font-size="10pt" style:font-name-asian="Arial" style:font-size-asian="10pt" style:font-name-complex="Arial"/>
    </style:style>
    <style:style style:name="P93" style:family="paragraph" style:parent-style-name="Normal">
      <style:paragraph-properties fo:break-before="page"/>
    </style:style>
    <style:style style:name="P94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94_1" style:family="text">
      <style:text-properties fo:font-style="normal" style:font-style-asian="normal"/>
    </style:style>
    <style:style style:name="P95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6" style:family="paragraph" style:parent-style-name="paragraph">
      <style:paragraph-properties fo:margin-top="0cm"/>
    </style:style>
    <style:style style:name="T96_1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96_2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96_3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96_4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96_5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96_6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96_7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96_8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P97" style:family="paragraph" style:parent-style-name="paragraph">
      <style:paragraph-properties fo:margin-top="0cm"/>
      <style:text-properties style:font-name="Arial" fo:font-size="10pt" style:font-size-asian="10pt" style:font-name-complex="Arial" style:font-size-complex="10pt" fo:language="en" fo:country="GB"/>
    </style:style>
    <style:style style:name="P98" style:family="paragraph" style:parent-style-name="paragraph">
      <style:paragraph-properties fo:margin-top="0cm"/>
    </style:style>
    <style:style style:name="T98_1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98_2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98_3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P99" style:family="paragraph" style:parent-style-name="paragraph">
      <style:paragraph-properties fo:margin-top="0cm" fo:margin-bottom="0cm"/>
      <style:text-properties style:font-name="Arial" fo:font-size="10pt" style:font-size-asian="10pt" style:font-name-complex="Arial" style:font-size-complex="10pt" fo:language="en" fo:country="GB"/>
    </style:style>
    <style:style style:name="P100" style:family="paragraph" style:parent-style-name="Normal"/>
    <style:style style:name="T100_1" style:family="text">
      <style:text-properties fo:font-style="italic" style:font-style-asian="italic" fo:color="#000000" fo:font-size="10pt" style:font-size-asian="10pt" style:font-name-complex="Arial" fo:font-weight="bold" style:font-weight-asian="bold"/>
    </style:style>
    <style:style style:name="P101" style:family="paragraph" style:parent-style-name="Normal">
      <style:text-properties fo:font-style="italic" style:font-style-asian="italic" fo:color="#000000" fo:font-size="10pt" style:font-size-asian="10pt" style:font-name-complex="Arial" fo:font-weight="bold" style:font-weight-asian="bold"/>
    </style:style>
    <style:style style:name="P102" style:family="paragraph" style:parent-style-name="Normal"/>
    <style:style style:name="T102_1" style:family="text">
      <style:text-properties fo:color="#000000" fo:font-size="10pt" style:font-size-asian="10pt" style:font-name-complex="Arial" style:font-size-complex="10pt"/>
    </style:style>
    <style:style style:name="T102_2" style:family="text">
      <style:text-properties fo:color="#000000" fo:font-size="10pt" style:font-size-asian="10pt" style:font-name-complex="Arial" style:font-size-complex="10pt"/>
    </style:style>
    <style:style style:name="T102_3" style:family="text">
      <style:text-properties fo:color="#000000" fo:font-size="10pt" style:font-size-asian="10pt" style:font-name-complex="Arial" style:font-size-complex="10pt"/>
    </style:style>
    <style:style style:name="T102_4" style:family="text">
      <style:text-properties fo:color="#000000" fo:font-size="10pt" style:font-size-asian="10pt" style:font-name-complex="Arial" style:font-size-complex="10pt"/>
    </style:style>
    <style:style style:name="T102_5" style:family="text">
      <style:text-properties fo:color="#000000" fo:font-size="10pt" style:font-size-asian="10pt" style:font-name-complex="Arial" style:font-size-complex="10pt"/>
    </style:style>
    <style:style style:name="T102_6" style:family="text">
      <style:text-properties fo:color="#000000" fo:font-size="10pt" style:font-size-asian="10pt" style:font-name-complex="Arial" style:font-size-complex="10pt"/>
    </style:style>
    <style:style style:name="T102_7" style:family="text">
      <style:text-properties fo:color="#000000" fo:font-size="10pt" style:font-size-asian="10pt" style:font-name-complex="Arial" style:font-size-complex="10pt"/>
    </style:style>
    <style:style style:name="T102_8" style:family="text">
      <style:text-properties fo:color="#000000" fo:font-size="10pt" style:font-size-asian="10pt" style:font-name-complex="Arial" style:font-size-complex="10pt"/>
    </style:style>
    <style:style style:name="T102_9" style:family="text">
      <style:text-properties fo:color="#000000" fo:font-size="10pt" style:font-size-asian="10pt" style:font-name-complex="Arial" style:font-size-complex="10pt"/>
    </style:style>
    <style:style style:name="T102_10" style:family="text">
      <style:text-properties fo:color="#000000" fo:font-size="10pt" style:font-size-asian="10pt" style:font-name-complex="Arial" style:font-size-complex="10pt"/>
    </style:style>
    <style:style style:name="T102_11" style:family="text">
      <style:text-properties fo:color="#000000" fo:font-size="10pt" style:font-size-asian="10pt" style:font-name-complex="Arial" style:font-size-complex="10pt"/>
    </style:style>
    <style:style style:name="T102_12" style:family="text">
      <style:text-properties fo:color="#000000" fo:font-size="10pt" style:font-size-asian="10pt" style:font-name-complex="Arial" style:font-size-complex="10pt"/>
    </style:style>
    <style:style style:name="T102_13" style:family="text">
      <style:text-properties fo:color="#000000" fo:font-size="10pt" style:font-size-asian="10pt" style:font-name-complex="Arial" style:font-size-complex="10pt"/>
    </style:style>
    <style:style style:name="T102_14" style:family="text">
      <style:text-properties fo:color="#000000" fo:font-size="10pt" style:font-size-asian="10pt" style:font-name-complex="Arial" style:font-size-complex="10pt"/>
    </style:style>
    <style:style style:name="T102_15" style:family="text">
      <style:text-properties fo:color="#000000" fo:font-size="10pt" style:font-size-asian="10pt" style:font-name-complex="Arial" style:font-size-complex="10pt"/>
    </style:style>
    <style:style style:name="T102_16" style:family="text">
      <style:text-properties fo:color="#000000" fo:font-size="10pt" style:font-size-asian="10pt" style:font-name-complex="Arial" style:font-size-complex="10pt"/>
    </style:style>
    <style:style style:name="T102_17" style:family="text">
      <style:text-properties fo:color="#000000" fo:font-size="10pt" style:font-size-asian="10pt" style:font-name-complex="Arial" style:font-size-complex="10pt"/>
    </style:style>
    <style:style style:name="T102_18" style:family="text">
      <style:text-properties fo:color="#000000" fo:font-size="10pt" style:font-size-asian="10pt" style:font-name-complex="Arial" style:font-size-complex="10pt"/>
    </style:style>
    <style:style style:name="T102_19" style:family="text">
      <style:text-properties fo:color="#000000" fo:font-size="10pt" style:font-size-asian="10pt" style:font-name-complex="Arial" style:font-size-complex="10pt"/>
    </style:style>
    <style:style style:name="T102_20" style:family="text" style:parent-style-name="normaltextrun">
      <style:text-properties fo:font-size="10pt" style:font-size-asian="10pt" style:font-name-complex="Arial" style:font-size-complex="10pt"/>
    </style:style>
    <style:style style:name="T102_21" style:family="text" style:parent-style-name="normaltextrun">
      <style:text-properties fo:font-size="10pt" style:font-size-asian="10pt" style:font-name-complex="Arial" style:font-size-complex="10pt"/>
    </style:style>
    <style:style style:name="T102_22" style:family="text" style:parent-style-name="normaltextrun">
      <style:text-properties fo:font-size="10pt" style:font-size-asian="10pt" style:font-name-complex="Arial" style:font-size-complex="10pt"/>
    </style:style>
    <style:style style:name="T102_23" style:family="text" style:parent-style-name="normaltextrun">
      <style:text-properties fo:font-size="10pt" style:font-size-asian="10pt" style:font-name-complex="Arial" style:font-size-complex="10pt"/>
    </style:style>
    <style:style style:name="T102_24" style:family="text" style:parent-style-name="normaltextrun">
      <style:text-properties fo:font-size="10pt" style:font-size-asian="10pt" style:font-name-complex="Arial" style:font-size-complex="10pt"/>
    </style:style>
    <style:style style:name="T102_25" style:family="text" style:parent-style-name="normaltextrun">
      <style:text-properties fo:font-size="10pt" style:font-size-asian="10pt" style:font-name-complex="Arial" style:font-size-complex="10pt"/>
    </style:style>
    <style:style style:name="T102_26" style:family="text" style:parent-style-name="normaltextrun">
      <style:text-properties fo:font-size="10pt" style:font-size-asian="10pt" style:font-name-complex="Arial" style:font-size-complex="10pt"/>
    </style:style>
    <style:style style:name="T102_27" style:family="text" style:parent-style-name="normaltextrun">
      <style:text-properties fo:font-size="10pt" style:font-size-asian="10pt" style:font-name-complex="Arial" style:font-size-complex="10pt"/>
    </style:style>
    <style:style style:name="T102_28" style:family="text" style:parent-style-name="normaltextrun">
      <style:text-properties fo:font-size="10pt" style:font-size-asian="10pt" style:font-name-complex="Arial" style:font-size-complex="10pt"/>
    </style:style>
    <style:style style:name="T102_29" style:family="text" style:parent-style-name="normaltextrun">
      <style:text-properties fo:font-size="10pt" style:font-size-asian="10pt" style:font-name-complex="Arial" style:font-size-complex="10pt"/>
    </style:style>
    <style:style style:name="T102_30" style:family="text" style:parent-style-name="normaltextrun">
      <style:text-properties fo:font-size="10pt" style:font-size-asian="10pt" style:font-name-complex="Arial" style:font-size-complex="10pt"/>
    </style:style>
    <style:style style:name="T102_31" style:family="text" style:parent-style-name="normaltextrun">
      <style:text-properties fo:font-size="10pt" style:font-size-asian="10pt" style:font-name-complex="Arial" style:font-size-complex="10pt"/>
    </style:style>
    <style:style style:name="T102_32" style:family="text" style:parent-style-name="normaltextrun">
      <style:text-properties fo:font-size="10pt" style:font-size-asian="10pt" style:font-name-complex="Arial" style:font-size-complex="10pt"/>
    </style:style>
    <style:style style:name="T102_33" style:family="text" style:parent-style-name="normaltextrun">
      <style:text-properties fo:font-size="10pt" style:font-size-asian="10pt" style:font-name-complex="Arial" style:font-size-complex="10pt"/>
    </style:style>
    <style:style style:name="T102_34" style:family="text" style:parent-style-name="normaltextrun">
      <style:text-properties fo:font-size="10pt" style:font-size-asian="10pt" style:font-name-complex="Arial" style:font-size-complex="10pt"/>
    </style:style>
    <style:style style:name="T102_35" style:family="text" style:parent-style-name="normaltextrun">
      <style:text-properties fo:font-size="10pt" style:font-size-asian="10pt" style:font-name-complex="Arial" style:font-size-complex="10pt"/>
    </style:style>
    <style:style style:name="T102_36" style:family="text" style:parent-style-name="normaltextrun">
      <style:text-properties fo:font-size="10pt" style:font-size-asian="10pt" style:font-name-complex="Arial" style:font-size-complex="10pt"/>
    </style:style>
    <style:style style:name="T102_37" style:family="text" style:parent-style-name="normaltextrun">
      <style:text-properties fo:font-size="10pt" style:font-size-asian="10pt" style:font-name-complex="Arial" style:font-size-complex="10pt"/>
    </style:style>
    <style:style style:name="T102_38" style:family="text" style:parent-style-name="normaltextrun">
      <style:text-properties fo:font-size="10pt" style:font-size-asian="10pt" style:font-name-complex="Arial" style:font-size-complex="10pt"/>
    </style:style>
    <style:style style:name="T102_39" style:family="text" style:parent-style-name="normaltextrun">
      <style:text-properties fo:font-size="10pt" style:font-size-asian="10pt" style:font-name-complex="Arial" style:font-size-complex="10pt"/>
    </style:style>
    <style:style style:name="T102_40" style:family="text" style:parent-style-name="normaltextrun">
      <style:text-properties fo:font-size="10pt" style:font-size-asian="10pt" style:font-name-complex="Arial" style:font-size-complex="10pt"/>
    </style:style>
    <style:style style:name="P103" style:family="paragraph" style:parent-style-name="Normal">
      <style:text-properties fo:font-size="10pt" style:font-size-asian="10pt" style:font-name-complex="Arial" style:font-size-complex="10pt"/>
    </style:style>
    <style:style style:name="P104" style:family="paragraph" style:parent-style-name="Normal">
      <style:text-properties fo:font-size="10pt" style:font-size-asian="10pt" style:font-name-complex="Arial" style:font-size-complex="10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05" style:family="paragraph" style:parent-style-name="paragraph">
      <style:paragraph-properties/>
    </style:style>
    <style:style style:name="T105_1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105_2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105_3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105_4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105_5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105_6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P106" style:family="paragraph" style:parent-style-name="paragraph">
      <style:paragraph-properties/>
    </style:style>
    <style:style style:name="T106_1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T106_2" style:family="text" style:parent-style-name="normaltextrun">
      <style:text-properties style:font-name="Arial" fo:font-size="10pt" style:font-size-asian="10pt" style:font-name-complex="Arial" style:font-size-complex="10pt" fo:language="en" fo:country="GB"/>
    </style:style>
    <style:style style:name="P107" style:family="paragraph" style:parent-style-name="Normal"/>
    <style:style style:name="T107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P108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/>
    </style:style>
    <style:style style:name="P109" style:family="paragraph" style:parent-style-name="Normal"/>
    <style:style style:name="T109_1" style:family="text">
      <style:text-properties fo:font-size="10pt" style:font-name-asian="Arial" style:font-size-asian="10pt" style:font-name-complex="Arial" style:font-size-complex="10pt" style:font-weight-complex="bold"/>
    </style:style>
    <style:style style:name="T109_2" style:family="text">
      <style:text-properties fo:font-size="10pt" style:font-name-asian="Arial" style:font-size-asian="10pt" style:font-name-complex="Arial" style:font-size-complex="10pt" style:font-weight-complex="bold"/>
    </style:style>
    <style:style style:name="T109_3" style:family="text">
      <style:text-properties fo:font-size="10pt" style:font-name-asian="Arial" style:font-size-asian="10pt" style:font-name-complex="Arial" style:font-size-complex="10pt" style:font-weight-complex="bold"/>
    </style:style>
    <style:style style:name="T109_4" style:family="text">
      <style:text-properties fo:font-size="10pt" style:font-name-asian="Arial" style:font-size-asian="10pt" style:font-name-complex="Arial" style:font-size-complex="10pt" style:font-weight-complex="bold"/>
    </style:style>
    <style:style style:name="T109_5" style:family="text">
      <style:text-properties fo:font-size="10pt" style:font-name-asian="Arial" style:font-size-asian="10pt" style:font-name-complex="Arial" style:font-size-complex="10pt" style:font-weight-complex="bold"/>
    </style:style>
    <style:style style:name="P11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11" style:family="paragraph" style:parent-style-name="Normal"/>
    <style:style style:name="T11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11_2" style:family="text">
      <style:text-properties fo:font-size="11pt" style:font-size-asian="11pt" style:font-name-complex="Arial" style:font-size-complex="11pt"/>
    </style:style>
    <style:style style:name="P11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3" style:family="paragraph" style:parent-style-name="Normal"/>
    <style:style style:name="T113_1" style:family="text">
      <style:text-properties fo:font-size="10pt" style:font-size-asian="10pt" style:font-size-complex="10pt"/>
    </style:style>
    <style:style style:name="T113_2" style:family="text">
      <style:text-properties fo:font-size="10pt" style:font-size-asian="10pt" style:font-size-complex="10pt"/>
    </style:style>
    <style:style style:name="T113_3" style:family="text">
      <style:text-properties fo:font-size="10pt" style:font-size-asian="10pt" style:font-size-complex="10pt"/>
    </style:style>
    <style:style style:name="T113_4" style:family="text">
      <style:text-properties fo:font-size="10pt" style:font-name-asian="Arial" style:font-size-asian="10pt" style:font-name-complex="Arial" style:font-size-complex="10pt"/>
    </style:style>
    <style:style style:name="T113_5" style:family="text">
      <style:text-properties fo:font-size="10pt" style:font-name-asian="Arial" style:font-size-asian="10pt" style:font-name-complex="Arial" style:font-size-complex="10pt"/>
    </style:style>
    <style:style style:name="T113_6" style:family="text">
      <style:text-properties fo:font-size="10pt" style:font-size-asian="10pt" style:font-size-complex="10pt"/>
    </style:style>
    <style:style style:name="T113_7" style:family="text">
      <style:text-properties fo:font-size="10pt" style:font-name-asian="Arial" style:font-size-asian="10pt" style:font-name-complex="Arial" style:font-size-complex="10pt"/>
    </style:style>
    <style:style style:name="T113_8" style:family="text">
      <style:text-properties fo:font-size="10pt" style:font-name-asian="Arial" style:font-size-asian="10pt" style:font-name-complex="Arial" style:font-size-complex="10pt"/>
    </style:style>
    <style:style style:name="T113_9" style:family="text">
      <style:text-properties fo:font-size="10pt" style:font-name-asian="Arial" style:font-size-asian="10pt" style:font-name-complex="Arial" style:font-size-complex="10pt"/>
    </style:style>
    <style:style style:name="T113_10" style:family="text">
      <style:text-properties fo:font-size="10pt" style:font-size-asian="10pt" style:font-size-complex="10pt"/>
    </style:style>
    <style:style style:name="T113_11" style:family="text">
      <style:text-properties fo:font-size="10pt" style:font-size-asian="10pt" style:font-size-complex="10pt"/>
    </style:style>
    <style:style style:name="T113_12" style:family="text">
      <style:text-properties fo:font-size="10pt" style:font-size-asian="10pt" style:font-size-complex="10pt"/>
    </style:style>
    <style:style style:name="T113_13" style:family="text">
      <style:text-properties fo:font-size="10pt" style:font-size-asian="10pt" style:font-size-complex="10pt"/>
    </style:style>
    <style:style style:name="T113_14" style:family="text">
      <style:text-properties fo:font-size="10pt" style:font-size-asian="10pt" style:font-size-complex="10pt"/>
    </style:style>
    <style:style style:name="T113_15" style:family="text">
      <style:text-properties fo:font-size="10pt" style:font-size-asian="10pt" style:font-size-complex="10pt"/>
    </style:style>
    <style:style style:name="T113_16" style:family="text">
      <style:text-properties fo:font-size="10pt" style:font-size-asian="10pt" style:font-size-complex="10pt"/>
    </style:style>
    <style:style style:name="P114" style:family="paragraph" style:parent-style-name="Normal">
      <style:text-properties fo:font-size="10pt" style:font-size-asian="10pt" style:font-size-complex="10pt"/>
    </style:style>
    <style:style style:name="P115" style:family="paragraph" style:parent-style-name="Normal"/>
    <style:style style:name="T115_1" style:family="text">
      <style:text-properties fo:font-size="10pt" style:font-size-asian="10pt" style:font-size-complex="10pt"/>
    </style:style>
    <style:style style:name="T115_2" style:family="text">
      <style:text-properties fo:font-size="10pt" style:font-size-asian="10pt" style:font-size-complex="10pt"/>
    </style:style>
    <style:style style:name="T115_3" style:family="text">
      <style:text-properties fo:font-size="10pt" style:font-size-asian="10pt" style:font-size-complex="10pt"/>
    </style:style>
    <style:style style:name="T115_4" style:family="text">
      <style:text-properties fo:font-size="10pt" style:font-size-asian="10pt" style:font-size-complex="10pt"/>
    </style:style>
    <style:style style:name="T115_5" style:family="text">
      <style:text-properties fo:font-size="10pt" style:font-size-asian="10pt" style:font-size-complex="10pt"/>
    </style:style>
    <style:style style:name="T115_6" style:family="text">
      <style:text-properties fo:font-size="10pt" style:font-size-asian="10pt" style:font-size-complex="10pt"/>
    </style:style>
    <style:style style:name="T115_7" style:family="text">
      <style:text-properties fo:font-size="10pt" style:font-size-asian="10pt" style:font-size-complex="10pt"/>
    </style:style>
    <style:style style:name="T115_8" style:family="text">
      <style:text-properties fo:font-size="10pt" style:font-size-asian="10pt" style:font-size-complex="10pt"/>
    </style:style>
    <style:style style:name="T115_9" style:family="text">
      <style:text-properties fo:font-size="10pt" style:font-size-asian="10pt" style:font-size-complex="10pt"/>
    </style:style>
    <style:style style:name="T115_10" style:family="text">
      <style:text-properties fo:font-size="10pt" style:font-size-asian="10pt" style:font-size-complex="10pt"/>
    </style:style>
    <style:style style:name="T115_11" style:family="text">
      <style:text-properties fo:font-size="10pt" style:font-size-asian="10pt" style:font-size-complex="10pt"/>
    </style:style>
    <style:style style:name="T115_12" style:family="text">
      <style:text-properties fo:font-size="10pt" style:font-size-asian="10pt" style:font-size-complex="10pt"/>
    </style:style>
    <style:style style:name="T115_13" style:family="text">
      <style:text-properties fo:font-size="10pt" style:font-size-asian="10pt" style:font-size-complex="10pt"/>
    </style:style>
    <style:style style:name="T115_14" style:family="text">
      <style:text-properties fo:font-size="10pt" style:font-size-asian="10pt" style:font-size-complex="10pt"/>
    </style:style>
    <style:style style:name="T115_15" style:family="text">
      <style:text-properties fo:font-size="10pt" style:font-size-asian="10pt" style:font-size-complex="10pt"/>
    </style:style>
    <style:style style:name="T115_16" style:family="text">
      <style:text-properties fo:font-size="10pt" style:font-size-asian="10pt" style:font-size-complex="10pt"/>
    </style:style>
    <style:style style:name="T115_17" style:family="text">
      <style:text-properties fo:font-size="10pt" style:font-size-asian="10pt" style:font-size-complex="10pt"/>
    </style:style>
    <style:style style:name="T115_18" style:family="text">
      <style:text-properties fo:font-size="10pt" style:font-size-asian="10pt" style:font-size-complex="10pt"/>
    </style:style>
    <style:style style:name="T115_19" style:family="text">
      <style:text-properties fo:font-size="10pt" style:font-size-asian="10pt" style:font-size-complex="10pt"/>
    </style:style>
    <style:style style:name="T115_20" style:family="text">
      <style:text-properties fo:font-size="10pt" style:font-size-asian="10pt" style:font-size-complex="10pt"/>
    </style:style>
    <style:style style:name="P116" style:family="paragraph" style:parent-style-name="Normal">
      <style:text-properties fo:font-size="10pt" style:font-size-asian="10pt" style:font-size-complex="10pt"/>
    </style:style>
    <style:style style:name="P117" style:family="paragraph" style:parent-style-name="Normal"/>
    <style:style style:name="T117_1" style:family="text">
      <style:text-properties fo:font-size="10pt" style:font-size-asian="10pt" style:font-size-complex="10pt"/>
    </style:style>
    <style:style style:name="T117_2" style:family="text">
      <style:text-properties fo:font-size="10pt" style:font-size-asian="10pt" style:font-size-complex="10pt"/>
    </style:style>
    <style:style style:name="T117_3" style:family="text">
      <style:text-properties fo:font-size="10pt" style:font-size-asian="10pt" style:font-size-complex="10pt"/>
    </style:style>
    <style:style style:name="P118" style:family="paragraph" style:parent-style-name="Normal">
      <style:text-properties fo:font-size="10pt" style:font-size-asian="10pt" style:font-size-complex="10pt"/>
    </style:style>
    <style:style style:name="P119" style:family="paragraph" style:parent-style-name="List_20_Paragraph">
      <style:text-properties fo:font-size="10pt" style:font-size-asian="10pt"/>
    </style:style>
    <style:style style:name="T119_1" style:family="text">
      <style:text-properties fo:font-size="10pt" style:font-size-asian="10pt" fo:font-weight="bold" style:font-weight-asian="bold" style:font-weight-complex="bold"/>
    </style:style>
    <style:style style:name="T119_2" style:family="text">
      <style:text-properties fo:font-size="10pt" style:font-size-asian="10pt"/>
    </style:style>
    <style:style style:name="T119_3" style:family="text">
      <style:text-properties fo:font-size="10pt" style:font-size-asian="10pt"/>
    </style:style>
    <style:style style:name="T119_4" style:family="text">
      <style:text-properties fo:font-size="10pt" style:font-size-asian="10pt"/>
    </style:style>
    <style:style style:name="P120" style:family="paragraph" style:parent-style-name="List_20_Paragraph">
      <style:text-properties fo:font-size="10pt" style:font-name-asian="Arial" style:font-size-asian="10pt" style:font-name-complex="Arial"/>
    </style:style>
    <style:style style:name="T120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0_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0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20_4" style:family="text">
      <style:text-properties fo:font-size="10pt" style:font-name-asian="Arial" style:font-size-asian="10pt" style:font-name-complex="Arial"/>
    </style:style>
    <style:style style:name="T120_5" style:family="text">
      <style:text-properties fo:font-size="10pt" style:font-name-asian="Arial" style:font-size-asian="10pt" style:font-name-complex="Arial"/>
    </style:style>
    <style:style style:name="T120_6" style:family="text">
      <style:text-properties fo:font-size="10pt" style:font-name-asian="Arial" style:font-size-asian="10pt" style:font-name-complex="Arial"/>
    </style:style>
    <style:style style:name="T120_7" style:family="text">
      <style:text-properties fo:font-size="10pt" style:font-name-asian="Arial" style:font-size-asian="10pt" style:font-name-complex="Arial"/>
    </style:style>
    <style:style style:name="T120_8" style:family="text">
      <style:text-properties fo:font-size="10pt" style:font-name-asian="Arial" style:font-size-asian="10pt" style:font-name-complex="Arial"/>
    </style:style>
    <style:style style:name="T120_9" style:family="text">
      <style:text-properties fo:font-size="10pt" style:font-name-asian="Arial" style:font-size-asian="10pt" style:font-name-complex="Arial"/>
    </style:style>
    <style:style style:name="T120_10" style:family="text">
      <style:text-properties fo:font-size="10pt" style:font-name-asian="Arial" style:font-size-asian="10pt" style:font-name-complex="Arial"/>
    </style:style>
    <style:style style:name="T120_11" style:family="text">
      <style:text-properties fo:font-size="10pt" style:font-name-asian="Arial" style:font-size-asian="10pt" style:font-name-complex="Arial"/>
    </style:style>
    <style:style style:name="T120_12" style:family="text">
      <style:text-properties fo:font-size="10pt" style:font-name-asian="Arial" style:font-size-asian="10pt" style:font-name-complex="Arial"/>
    </style:style>
    <style:style style:name="T120_13" style:family="text">
      <style:text-properties fo:font-size="10pt" style:font-name-asian="Arial" style:font-size-asian="10pt" style:font-name-complex="Arial"/>
    </style:style>
    <style:style style:name="T120_14" style:family="text">
      <style:text-properties fo:font-size="10pt" style:font-name-asian="Arial" style:font-size-asian="10pt" style:font-name-complex="Arial"/>
    </style:style>
    <style:style style:name="T120_15" style:family="text">
      <style:text-properties fo:font-size="10pt" style:font-name-asian="Arial" style:font-size-asian="10pt" style:font-name-complex="Arial"/>
    </style:style>
    <style:style style:name="T120_16" style:family="text">
      <style:text-properties fo:font-size="10pt" style:font-name-asian="Arial" style:font-size-asian="10pt" style:font-name-complex="Arial"/>
    </style:style>
    <style:style style:name="T120_17" style:family="text">
      <style:text-properties fo:font-size="10pt" style:font-name-asian="Arial" style:font-size-asian="10pt" style:font-name-complex="Arial"/>
    </style:style>
    <style:style style:name="T120_18" style:family="text">
      <style:text-properties fo:font-size="10pt" style:font-name-asian="Arial" style:font-size-asian="10pt" style:font-name-complex="Arial"/>
    </style:style>
    <style:style style:name="P121" style:family="paragraph" style:parent-style-name="List_20_Paragraph">
      <style:text-properties fo:font-size="10pt" style:font-size-asian="10pt"/>
    </style:style>
    <style:style style:name="T121_1" style:family="text">
      <style:text-properties fo:font-size="10pt" style:font-size-asian="10pt" fo:font-weight="bold" style:font-weight-asian="bold" style:font-weight-complex="bold"/>
    </style:style>
    <style:style style:name="T121_2" style:family="text">
      <style:text-properties fo:font-size="11pt" style:font-size-asian="11pt" style:font-size-complex="11pt" fo:language-asian="en" fo:country-asian="US"/>
    </style:style>
    <style:style style:name="T121_3" style:family="text">
      <style:text-properties fo:font-size="10pt" style:font-size-asian="10pt"/>
    </style:style>
    <style:style style:name="T121_4" style:family="text">
      <style:text-properties fo:font-size="10pt" style:font-size-asian="10pt"/>
    </style:style>
    <style:style style:name="T121_5" style:family="text">
      <style:text-properties fo:font-size="10pt" style:font-size-asian="10pt"/>
    </style:style>
    <style:style style:name="T121_6" style:family="text">
      <style:text-properties fo:font-size="10pt" style:font-size-asian="10pt"/>
    </style:style>
    <style:style style:name="T121_7" style:family="text">
      <style:text-properties fo:font-size="10pt" style:font-size-asian="10pt"/>
    </style:style>
    <style:style style:name="T121_8" style:family="text">
      <style:text-properties fo:font-size="10pt" style:font-size-asian="10pt"/>
    </style:style>
    <style:style style:name="T121_9" style:family="text">
      <style:text-properties fo:font-size="10pt" style:font-size-asian="10pt"/>
    </style:style>
    <style:style style:name="T121_10" style:family="text">
      <style:text-properties fo:font-size="10pt" style:font-size-asian="10pt"/>
    </style:style>
    <style:style style:name="P122" style:family="paragraph" style:parent-style-name="List_20_Paragraph"/>
    <style:style style:name="T122_1" style:family="text">
      <style:text-properties fo:font-size="10pt" style:font-size-asian="10pt" fo:font-weight="bold" style:font-weight-asian="bold" style:font-weight-complex="bold"/>
    </style:style>
    <style:style style:name="T122_2" style:family="text">
      <style:text-properties fo:font-size="10pt" style:font-size-asian="10pt" fo:font-weight="bold" style:font-weight-asian="bold" style:font-weight-complex="bold"/>
    </style:style>
    <style:style style:name="T122_3" style:family="text">
      <style:text-properties fo:font-size="10pt" style:font-size-asian="10pt" fo:font-weight="bold" style:font-weight-asian="bold" style:font-weight-complex="bold"/>
    </style:style>
    <style:style style:name="T122_4" style:family="text">
      <style:text-properties fo:font-size="10pt" style:font-size-asian="10pt" fo:font-weight="bold" style:font-weight-asian="bold" style:font-weight-complex="bold"/>
    </style:style>
    <style:style style:name="T122_5" style:family="text">
      <style:text-properties fo:font-size="10pt" style:font-size-asian="10pt"/>
    </style:style>
    <style:style style:name="T122_6" style:family="text">
      <style:text-properties fo:font-size="10pt" style:font-size-asian="10pt" fo:font-weight="bold" style:font-weight-asian="bold" style:font-weight-complex="bold"/>
    </style:style>
    <style:style style:name="T122_7" style:family="text">
      <style:text-properties fo:font-size="10pt" style:font-size-asian="10pt"/>
    </style:style>
    <style:style style:name="T122_8" style:family="text">
      <style:text-properties fo:font-size="10pt" style:font-size-asian="10pt"/>
    </style:style>
    <style:style style:name="T122_9" style:family="text">
      <style:text-properties fo:font-size="10pt" style:font-size-asian="10pt"/>
    </style:style>
    <style:style style:name="T122_10" style:family="text">
      <style:text-properties fo:font-size="10pt" style:font-size-asian="10pt"/>
    </style:style>
    <style:style style:name="T122_11" style:family="text">
      <style:text-properties fo:font-size="10pt" style:font-size-asian="10pt"/>
    </style:style>
    <style:style style:name="T122_12" style:family="text">
      <style:text-properties fo:font-size="10pt" style:font-size-asian="10pt"/>
    </style:style>
    <style:style style:name="T122_13" style:family="text">
      <style:text-properties fo:font-size="10pt" style:font-size-asian="10pt"/>
    </style:style>
    <style:style style:name="P123" style:family="paragraph" style:parent-style-name="Normal"/>
    <style:style style:name="T123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124" style:family="paragraph" style:parent-style-name="Normal">
      <style:text-properties fo:font-size="11pt" style:font-size-asian="11pt" style:font-name-complex="Arial" style:font-size-complex="11pt"/>
    </style:style>
    <style:style style:name="P125" style:family="paragraph" style:parent-style-name="Normal"/>
    <style:style style:name="T125_1" style:family="text">
      <style:text-properties fo:font-size="10pt" style:font-size-asian="10pt" style:font-name-complex="Arial" style:font-size-complex="10pt" fo:language-asian="en" fo:country-asian="GB"/>
    </style:style>
    <style:style style:name="T125_2" style:family="text">
      <style:text-properties fo:font-size="10pt" style:font-size-asian="10pt" style:font-name-complex="Arial" style:font-size-complex="10pt" fo:language-asian="en" fo:country-asian="GB"/>
    </style:style>
    <style:style style:name="T125_3" style:family="text">
      <style:text-properties fo:font-size="10pt" style:font-size-asian="10pt" style:font-name-complex="Arial" style:font-size-complex="10pt" fo:language-asian="en" fo:country-asian="GB"/>
    </style:style>
    <style:style style:name="T125_4" style:family="text">
      <style:text-properties fo:font-size="10pt" style:font-size-asian="10pt" style:font-name-complex="Arial" style:font-size-complex="10pt" fo:language-asian="en" fo:country-asian="GB"/>
    </style:style>
    <style:style style:name="T125_5" style:family="text">
      <style:text-properties fo:font-size="10pt" style:font-size-asian="10pt" style:font-name-complex="Arial" style:font-size-complex="10pt" fo:language-asian="en" fo:country-asian="GB"/>
    </style:style>
    <style:style style:name="T125_6" style:family="text">
      <style:text-properties fo:font-size="10pt" style:font-size-asian="10pt" style:font-name-complex="Arial" style:font-size-complex="10pt" fo:language-asian="en" fo:country-asian="GB"/>
    </style:style>
    <style:style style:name="T125_7" style:family="text">
      <style:text-properties fo:font-size="10pt" style:font-size-asian="10pt" style:font-name-complex="Arial" style:font-size-complex="10pt" fo:language-asian="en" fo:country-asian="GB"/>
    </style:style>
    <style:style style:name="T125_8" style:family="text">
      <style:text-properties fo:font-size="10pt" style:font-size-asian="10pt" style:font-name-complex="Arial" style:font-size-complex="10pt" fo:language-asian="en" fo:country-asian="GB"/>
    </style:style>
    <style:style style:name="T125_9" style:family="text">
      <style:text-properties fo:font-size="10pt" style:font-size-asian="10pt" style:font-name-complex="Arial" style:font-size-complex="10pt" fo:language-asian="en" fo:country-asian="GB"/>
    </style:style>
    <style:style style:name="T125_10" style:family="text">
      <style:text-properties fo:font-size="10pt" style:font-size-asian="10pt" style:font-name-complex="Arial" style:font-size-complex="10pt" fo:language-asian="en" fo:country-asian="GB"/>
    </style:style>
    <style:style style:name="T125_11" style:family="text">
      <style:text-properties fo:font-size="10pt" style:font-size-asian="10pt" style:font-name-complex="Arial" style:font-size-complex="10pt" fo:language-asian="en" fo:country-asian="GB"/>
    </style:style>
    <style:style style:name="T125_12" style:family="text">
      <style:text-properties fo:font-size="10pt" style:font-size-asian="10pt" style:font-name-complex="Arial" style:font-size-complex="10pt" fo:language-asian="en" fo:country-asian="GB"/>
    </style:style>
    <style:style style:name="T125_13" style:family="text">
      <style:text-properties fo:font-size="10pt" style:font-size-asian="10pt" style:font-name-complex="Arial" style:font-size-complex="10pt" fo:language-asian="en" fo:country-asian="GB"/>
    </style:style>
    <style:style style:name="T125_14" style:family="text">
      <style:text-properties fo:font-size="10pt" style:font-size-asian="10pt" style:font-name-complex="Arial" style:font-size-complex="10pt" fo:language-asian="en" fo:country-asian="GB"/>
    </style:style>
    <style:style style:name="T125_15" style:family="text">
      <style:text-properties fo:font-size="10pt" style:font-size-asian="10pt" style:font-name-complex="Arial" style:font-size-complex="10pt" fo:language-asian="en" fo:country-asian="GB"/>
    </style:style>
    <style:style style:name="T125_16" style:family="text">
      <style:text-properties fo:font-size="10pt" style:font-size-asian="10pt" style:font-name-complex="Arial" style:font-size-complex="10pt" fo:language-asian="en" fo:country-asian="GB"/>
    </style:style>
    <style:style style:name="T125_17" style:family="text">
      <style:text-properties fo:font-size="10pt" style:font-size-asian="10pt" style:font-name-complex="Arial" style:font-size-complex="10pt" fo:language-asian="en" fo:country-asian="GB"/>
    </style:style>
    <style:style style:name="T125_18" style:family="text">
      <style:text-properties fo:font-size="10pt" style:font-size-asian="10pt" style:font-name-complex="Arial" style:font-size-complex="10pt" fo:language-asian="en" fo:country-asian="GB"/>
    </style:style>
    <style:style style:name="P126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P127" style:family="paragraph" style:parent-style-name="Normal">
      <style:paragraph-properties fo:margin-top="0.071cm" fo:margin-bottom="0.212cm"/>
    </style:style>
    <style:style style:name="T127_1" style:family="text">
      <style:text-properties fo:font-size="10pt" style:font-size-asian="10pt" style:font-name-complex="Arial" style:font-size-complex="10pt" fo:language-asian="en" fo:country-asian="GB"/>
    </style:style>
    <style:style style:name="T127_2" style:family="text">
      <style:text-properties fo:font-size="10pt" style:font-size-asian="10pt" style:font-name-complex="Arial" style:font-size-complex="10pt" fo:language-asian="en" fo:country-asian="GB"/>
    </style:style>
    <style:style style:name="T127_3" style:family="text">
      <style:text-properties fo:font-size="10pt" style:font-size-asian="10pt" style:font-name-complex="Arial" style:font-size-complex="10pt" fo:language-asian="en" fo:country-asian="GB"/>
    </style:style>
    <style:style style:name="T127_4" style:family="text">
      <style:text-properties fo:font-size="10pt" style:font-size-asian="10pt" style:font-name-complex="Arial" style:font-size-complex="10pt" fo:language-asian="en" fo:country-asian="GB"/>
    </style:style>
    <style:style style:name="T127_5" style:family="text">
      <style:text-properties fo:font-size="10pt" style:font-size-asian="10pt" style:font-name-complex="Arial" style:font-size-complex="10pt" fo:language-asian="en" fo:country-asian="GB"/>
    </style:style>
    <style:style style:name="T127_6" style:family="text">
      <style:text-properties fo:font-size="10pt" style:font-size-asian="10pt" style:font-name-complex="Arial" style:font-size-complex="10pt" fo:language-asian="en" fo:country-asian="GB"/>
    </style:style>
    <style:style style:name="T127_7" style:family="text">
      <style:text-properties fo:font-size="10pt" style:font-size-asian="10pt" style:font-name-complex="Arial" style:font-size-complex="10pt" fo:language-asian="en" fo:country-asian="GB"/>
    </style:style>
    <style:style style:name="T127_8" style:family="text">
      <style:text-properties fo:font-size="10pt" style:font-size-asian="10pt" style:font-name-complex="Arial" style:font-size-complex="10pt" fo:language-asian="en" fo:country-asian="GB"/>
    </style:style>
    <style:style style:name="T127_9" style:family="text">
      <style:text-properties fo:font-size="10pt" style:font-size-asian="10pt" style:font-name-complex="Arial" style:font-size-complex="10pt" fo:language-asian="en" fo:country-asian="GB"/>
    </style:style>
    <style:style style:name="T127_10" style:family="text">
      <style:text-properties style:font-name="Cambria Math" fo:font-size="10pt" style:font-size-asian="10pt" style:font-name-complex="Cambria Math" style:font-size-complex="10pt" fo:language-asian="en" fo:country-asian="GB"/>
    </style:style>
    <style:style style:name="T127_11" style:family="text">
      <style:text-properties fo:font-size="10pt" style:font-size-asian="10pt" style:font-name-complex="Arial" style:font-size-complex="10pt" fo:language-asian="en" fo:country-asian="GB"/>
    </style:style>
    <style:style style:name="T127_12" style:family="text">
      <style:text-properties fo:font-size="10pt" style:font-size-asian="10pt" style:font-name-complex="Arial" style:font-size-complex="10pt" fo:language-asian="en" fo:country-asian="GB"/>
    </style:style>
    <style:style style:name="T127_13" style:family="text">
      <style:text-properties fo:font-size="10pt" style:font-size-asian="10pt" style:font-name-complex="Arial" style:font-size-complex="10pt" fo:language-asian="en" fo:country-asian="GB"/>
    </style:style>
    <style:style style:name="T127_14" style:family="text">
      <style:text-properties fo:font-size="10pt" style:font-size-asian="10pt" style:font-name-complex="Arial" style:font-size-complex="10pt" fo:language-asian="en" fo:country-asian="GB"/>
    </style:style>
    <style:style style:name="T127_15" style:family="text">
      <style:text-properties fo:font-size="10pt" style:font-size-asian="10pt" style:font-name-complex="Arial" style:font-size-complex="10pt" fo:language-asian="en" fo:country-asian="GB"/>
    </style:style>
    <style:style style:name="T127_16" style:family="text">
      <style:text-properties fo:font-size="10pt" style:font-name-asian="Arial" style:font-size-asian="10pt" style:font-name-complex="Arial" style:font-size-complex="10pt"/>
    </style:style>
    <style:style style:name="T127_17" style:family="text">
      <style:text-properties fo:font-size="10pt" style:font-size-asian="10pt" style:font-name-complex="Arial" style:font-size-complex="10pt" fo:language-asian="en" fo:country-asian="GB"/>
    </style:style>
    <style:style style:name="T127_18" style:family="text">
      <style:text-properties fo:font-size="10pt" style:font-size-asian="10pt" style:font-name-complex="Arial" style:font-size-complex="10pt" fo:language-asian="en" fo:country-asian="GB"/>
    </style:style>
    <style:style style:name="T127_19" style:family="text">
      <style:text-properties fo:font-size="10pt" style:font-size-asian="10pt" style:font-name-complex="Arial" style:font-size-complex="10pt" fo:language-asian="en" fo:country-asian="GB"/>
    </style:style>
    <style:style style:name="T127_20" style:family="text">
      <style:text-properties fo:font-size="10pt" style:font-size-asian="10pt" style:font-name-complex="Arial" style:font-size-complex="10pt" fo:language-asian="en" fo:country-asian="GB"/>
    </style:style>
    <style:style style:name="T127_21" style:family="text">
      <style:text-properties fo:font-size="10pt" style:font-size-asian="10pt" style:font-name-complex="Arial" style:font-size-complex="10pt" fo:language-asian="en" fo:country-asian="GB"/>
    </style:style>
    <style:style style:name="T127_22" style:family="text">
      <style:text-properties style:font-name="Cambria Math" fo:font-size="10pt" style:font-size-asian="10pt" style:font-name-complex="Cambria Math" style:font-size-complex="10pt" fo:language-asian="en" fo:country-asian="GB"/>
    </style:style>
    <style:style style:name="T127_23" style:family="text">
      <style:text-properties fo:font-size="10pt" style:font-size-asian="10pt" style:font-name-complex="Arial" style:font-size-complex="10pt" fo:language-asian="en" fo:country-asian="GB"/>
    </style:style>
    <style:style style:name="T127_24" style:family="text">
      <style:text-properties fo:font-size="10pt" style:font-size-asian="10pt" style:font-name-complex="Arial" style:font-size-complex="10pt" fo:language-asian="en" fo:country-asian="GB"/>
    </style:style>
    <style:style style:name="T127_25" style:family="text">
      <style:text-properties fo:font-size="10pt" style:font-size-asian="10pt" style:font-name-complex="Arial" style:font-size-complex="10pt" fo:language-asian="en" fo:country-asian="GB"/>
    </style:style>
    <style:style style:name="P128" style:family="paragraph" style:parent-style-name="Normal">
      <style:paragraph-properties fo:break-before="page" fo:line-height="108%" fo:margin-bottom="0.282cm"/>
    </style:style>
    <style:style style:name="P129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29_1" style:family="text">
      <style:text-properties fo:font-style="normal" style:font-style-asian="normal"/>
    </style:style>
    <style:style style:name="T129_2" style:family="text" style:parent-style-name="Heading_20_2">
      <style:text-properties fo:font-style="normal" style:font-style-asian="normal"/>
    </style:style>
    <style:style style:name="P130" style:family="paragraph" style:parent-style-name="Footnote_20_text"/>
    <style:style style:name="T130_1" style:family="text"/>
    <style:style style:name="T130_2" style:family="text"/>
    <style:style style:name="T130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Table4" style:family="table">
      <style:table-properties table:align="left" style:width="16.15cm" fo:margin-left="-0.265cm"/>
    </style:style>
    <style:style style:name="Column12" style:family="table-column">
      <style:table-column-properties style:column-width="2.977cm"/>
    </style:style>
    <style:style style:name="Column13" style:family="table-column">
      <style:table-column-properties style:column-width="1.05cm"/>
    </style:style>
    <style:style style:name="Column14" style:family="table-column">
      <style:table-column-properties style:column-width="1.61cm"/>
    </style:style>
    <style:style style:name="Column15" style:family="table-column">
      <style:table-column-properties style:column-width="5.666cm"/>
    </style:style>
    <style:style style:name="Column16" style:family="table-column">
      <style:table-column-properties style:column-width="4.847cm"/>
    </style:style>
    <style:style style:name="Row9" style:family="table-row">
      <style:table-row-properties style:min-row-height="0.873cm"/>
    </style:style>
    <style:style style:name="Cell2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1" style:family="paragraph" style:parent-style-name="Normal">
      <style:paragraph-properties fo:line-height="100%" fo:margin-bottom="0cm"/>
    </style:style>
    <style:style style:name="T1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2" style:family="paragraph" style:parent-style-name="Normal">
      <style:paragraph-properties fo:line-height="100%" fo:margin-bottom="0cm"/>
    </style:style>
    <style:style style:name="T13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32_2" style:family="text" style:parent-style-name="Normal">
      <style:text-properties fo:color="#000000" fo:font-size="10pt" style:font-name-asian="Arial" style:font-size-asian="10pt" style:font-name-complex="Arial" style:font-size-complex="10pt"/>
    </style:style>
    <style:style style:name="P133" style:family="paragraph" style:parent-style-name="Footnote_20_text"/>
    <style:style style:name="T133_1" style:family="text"/>
    <style:style style:name="T133_2" style:family="text"/>
    <style:style style:name="T133_3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Row10" style:family="table-row">
      <style:table-row-properties style:min-row-height="0.609cm"/>
    </style:style>
    <style:style style:name="Cell3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4" style:family="paragraph" style:parent-style-name="Normal">
      <style:paragraph-properties fo:line-height="100%" fo:margin-bottom="0cm"/>
    </style:style>
    <style:style style:name="T13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2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135" style:family="paragraph" style:parent-style-name="Normal">
      <style:paragraph-properties fo:line-height="100%" fo:margin-bottom="0cm"/>
    </style:style>
    <style:style style:name="T1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3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136" style:family="paragraph" style:parent-style-name="Normal">
      <style:paragraph-properties fo:line-height="100%" fo:margin-bottom="0cm"/>
    </style:style>
    <style:style style:name="T13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4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137" style:family="paragraph" style:parent-style-name="Normal">
      <style:paragraph-properties fo:line-height="100%" fo:margin-bottom="0cm"/>
    </style:style>
    <style:style style:name="T1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1" style:family="table-row">
      <style:table-row-properties style:min-row-height="0.609cm"/>
    </style:style>
    <style:style style:name="Cell3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38" style:family="paragraph" style:parent-style-name="Normal">
      <style:paragraph-properties fo:line-height="100%" fo:margin-bottom="0cm"/>
    </style:style>
    <style:style style:name="T13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6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139" style:family="paragraph" style:parent-style-name="Normal">
      <style:paragraph-properties fo:line-height="100%" fo:margin-bottom="0cm"/>
    </style:style>
    <style:style style:name="T1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7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0" style:family="paragraph" style:parent-style-name="Normal">
      <style:paragraph-properties fo:line-height="100%" fo:margin-bottom="0cm"/>
    </style:style>
    <style:style style:name="T14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1" style:family="paragraph" style:parent-style-name="Normal">
      <style:paragraph-properties fo:line-height="100%" fo:margin-bottom="0cm"/>
    </style:style>
    <style:style style:name="T1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42" style:family="paragraph" style:parent-style-name="Normal"/>
    <style:style style:name="Table5" style:family="table">
      <style:table-properties table:align="left" style:width="16.154cm" fo:margin-left="-0.268cm"/>
    </style:style>
    <style:style style:name="Column17" style:family="table-column">
      <style:table-column-properties style:column-width="3.228cm"/>
    </style:style>
    <style:style style:name="Column18" style:family="table-column">
      <style:table-column-properties style:column-width="2.482cm"/>
    </style:style>
    <style:style style:name="Column19" style:family="table-column">
      <style:table-column-properties style:column-width="10.444cm"/>
    </style:style>
    <style:style style:name="Row12" style:family="table-row">
      <style:table-row-properties style:min-row-height="0.476cm"/>
    </style:style>
    <style:style style:name="Cell3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3" style:family="paragraph" style:parent-style-name="Normal">
      <style:paragraph-properties fo:line-height="100%" fo:margin-bottom="0cm"/>
    </style:style>
    <style:style style:name="T14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0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4" style:family="paragraph" style:parent-style-name="Normal">
      <style:paragraph-properties fo:line-height="100%" fo:margin-bottom="0cm"/>
    </style:style>
    <style:style style:name="T14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1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5" style:family="paragraph" style:parent-style-name="Normal">
      <style:paragraph-properties fo:line-height="100%" fo:margin-bottom="0cm"/>
    </style:style>
    <style:style style:name="T14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3" style:family="table-row">
      <style:table-row-properties style:min-row-height="0.529cm"/>
    </style:style>
    <style:style style:name="Cell4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6" style:family="paragraph" style:parent-style-name="Normal">
      <style:paragraph-properties fo:line-height="100%" fo:margin-bottom="0cm"/>
    </style:style>
    <style:style style:name="T1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47" style:family="paragraph" style:parent-style-name="Normal">
      <style:paragraph-properties fo:line-height="100%" fo:margin-bottom="0cm"/>
    </style:style>
    <style:style style:name="T1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8" style:family="paragraph" style:parent-style-name="Normal">
      <style:paragraph-properties fo:line-height="100%" fo:margin-bottom="0cm"/>
    </style:style>
    <style:style style:name="T1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49" style:family="paragraph" style:parent-style-name="Normal">
      <style:paragraph-properties fo:line-height="100%" fo:margin-bottom="0cm"/>
    </style:style>
    <style:style style:name="T1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4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1" style:family="paragraph" style:parent-style-name="Normal">
      <style:paragraph-properties fo:line-height="100%" fo:margin-bottom="0cm"/>
    </style:style>
    <style:style style:name="T1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1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1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2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4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5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5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6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7" style:family="paragraph" style:parent-style-name="Normal">
      <style:paragraph-properties fo:line-height="100%" fo:margin-bottom="0cm"/>
    </style:style>
    <style:style style:name="T1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8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59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9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59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0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2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3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6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6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4" style:family="table-row">
      <style:table-row-properties style:min-row-height="0.529cm"/>
    </style:style>
    <style:style style:name="Cell4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69" style:family="paragraph" style:parent-style-name="Normal">
      <style:paragraph-properties fo:line-height="100%" fo:margin-bottom="0cm"/>
    </style:style>
    <style:style style:name="T1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9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170" style:family="paragraph" style:parent-style-name="Footnote_20_text"/>
    <style:style style:name="T170_1" style:family="text"/>
    <style:style style:name="T170_2" style:family="text"/>
    <style:style style:name="T170_3" style:family="text"/>
    <style:style style:name="T170_4" style:family="text"/>
    <style:style style:name="T170_5" style:family="text"/>
    <style:style style:name="P171" style:family="paragraph" style:parent-style-name="Normal">
      <style:paragraph-properties fo:line-height="100%" fo:margin-bottom="0cm"/>
    </style:style>
    <style:style style:name="T1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2" style:family="paragraph" style:parent-style-name="Normal">
      <style:paragraph-properties fo:line-height="100%" fo:margin-bottom="0cm"/>
    </style:style>
    <style:style style:name="T1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3" style:family="paragraph" style:parent-style-name="Normal">
      <style:paragraph-properties fo:line-height="100%" fo:margin-bottom="0cm"/>
    </style:style>
    <style:style style:name="T1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3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7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P177" style:family="paragraph" style:parent-style-name="Normal"/>
    <style:style style:name="P178" style:family="paragraph" style:parent-style-name="Normal">
      <style:paragraph-properties fo:text-align="justify"/>
    </style:style>
    <style:style style:name="T178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179" style:family="paragraph" style:parent-style-name="Normal">
      <style:paragraph-properties fo:text-align="justify"/>
    </style:style>
    <style:style style:name="T179_1" style:family="text">
      <style:text-properties fo:font-size="10pt" style:font-name-asian="Arial" style:font-size-asian="10pt" style:font-name-complex="Arial" style:font-size-complex="10pt"/>
    </style:style>
    <style:style style:name="P180" style:family="paragraph" style:parent-style-name="Normal"/>
    <style:style style:name="T180_1" style:family="text">
      <style:text-properties fo:font-size="10pt" style:font-name-asian="Arial" style:font-size-asian="10pt" style:font-name-complex="Arial" style:font-size-complex="10pt"/>
    </style:style>
    <style:style style:name="T180_2" style:family="text">
      <style:text-properties fo:font-size="10pt" style:font-name-asian="Arial" style:font-size-asian="10pt" style:font-name-complex="Arial" style:font-size-complex="10pt"/>
    </style:style>
    <style:style style:name="T180_3" style:family="text">
      <style:text-properties fo:font-size="10pt" style:font-name-asian="Arial" style:font-size-asian="10pt" style:font-name-complex="Arial" style:font-size-complex="10pt"/>
    </style:style>
    <style:style style:name="T180_4" style:family="text">
      <style:text-properties fo:font-size="10pt" style:font-name-asian="Arial" style:font-size-asian="10pt" style:font-name-complex="Arial" style:font-size-complex="10pt"/>
    </style:style>
    <style:style style:name="T180_5" style:family="text">
      <style:text-properties fo:font-size="10pt" style:font-name-asian="Arial" style:font-size-asian="10pt" style:font-name-complex="Arial" style:font-size-complex="10pt"/>
    </style:style>
    <style:style style:name="T180_6" style:family="text">
      <style:text-properties fo:font-size="10pt" style:font-name-asian="Arial" style:font-size-asian="10pt" style:font-name-complex="Arial" style:font-size-complex="10pt"/>
    </style:style>
    <style:style style:name="T180_7" style:family="text">
      <style:text-properties fo:font-size="10pt" style:font-name-asian="Arial" style:font-size-asian="10pt" style:font-name-complex="Arial" style:font-size-complex="10pt"/>
    </style:style>
    <style:style style:name="T180_8" style:family="text">
      <style:text-properties fo:font-size="10pt" style:font-name-asian="Arial" style:font-size-asian="10pt" style:font-name-complex="Arial" style:font-size-complex="10pt"/>
    </style:style>
    <style:style style:name="T180_9" style:family="text">
      <style:text-properties fo:font-size="10pt" style:font-name-asian="Arial" style:font-size-asian="10pt" style:font-name-complex="Arial" style:font-size-complex="10pt"/>
    </style:style>
    <style:style style:name="P181" style:family="paragraph" style:parent-style-name="Normal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P182" style:family="paragraph" style:parent-style-name="Normal"/>
    <style:style style:name="T182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P183" style:family="paragraph" style:parent-style-name="Normal"/>
    <style:style style:name="T183_1" style:family="text">
      <style:text-properties fo:font-size="10pt" style:font-name-asian="Arial" style:font-size-asian="10pt" style:font-name-complex="Arial" style:font-size-complex="10pt"/>
    </style:style>
    <style:style style:name="T183_2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183_3" style:family="text">
      <style:text-properties fo:font-size="10pt" style:font-name-asian="Arial" style:font-size-asian="10pt" style:font-name-complex="Arial" style:font-size-complex="10pt"/>
    </style:style>
    <style:style style:name="T183_4" style:family="text">
      <style:text-properties fo:font-size="10pt" style:font-name-asian="Arial" style:font-size-asian="10pt" style:font-name-complex="Arial" style:font-size-complex="10pt"/>
    </style:style>
    <style:style style:name="T183_5" style:family="text">
      <style:text-properties fo:font-size="10pt" style:font-name-asian="Arial" style:font-size-asian="10pt" style:font-name-complex="Arial" style:font-size-complex="10pt"/>
    </style:style>
    <style:style style:name="T183_6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183_7" style:family="text">
      <style:text-properties fo:font-size="10pt" style:font-name-asian="Arial" style:font-size-asian="10pt" style:font-name-complex="Arial" style:font-size-complex="10pt"/>
    </style:style>
    <style:style style:name="T183_8" style:family="text">
      <style:text-properties fo:font-size="10pt" style:font-name-asian="Arial" style:font-size-asian="10pt" style:font-name-complex="Arial" style:font-size-complex="10pt"/>
    </style:style>
    <style:style style:name="T183_9" style:family="text">
      <style:text-properties fo:font-size="10pt" style:font-name-asian="Arial" style:font-size-asian="10pt" style:font-name-complex="Arial" style:font-size-complex="10pt"/>
    </style:style>
    <style:style style:name="T183_10" style:family="text">
      <style:text-properties fo:font-size="10pt" style:font-name-asian="Arial" style:font-size-asian="10pt" style:font-name-complex="Arial" style:font-size-complex="10pt"/>
    </style:style>
    <style:style style:name="T183_11" style:family="text">
      <style:text-properties fo:font-size="10pt" style:font-name-asian="Arial" style:font-size-asian="10pt" style:font-name-complex="Arial" style:font-size-complex="10pt"/>
    </style:style>
    <style:style style:name="T183_12" style:family="text">
      <style:text-properties fo:font-size="10pt" style:font-name-asian="Arial" style:font-size-asian="10pt" style:font-name-complex="Arial" style:font-size-complex="10pt"/>
    </style:style>
    <style:style style:name="T183_13" style:family="text">
      <style:text-properties fo:font-size="10pt" style:font-name-asian="Arial" style:font-size-asian="10pt" style:font-name-complex="Arial" style:font-size-complex="10pt"/>
    </style:style>
    <style:style style:name="T183_14" style:family="text">
      <style:text-properties fo:font-size="10pt" style:font-name-asian="Arial" style:font-size-asian="10pt" style:font-name-complex="Arial" style:font-size-complex="10pt"/>
    </style:style>
    <style:style style:name="T183_15" style:family="text">
      <style:text-properties fo:font-size="10pt" style:font-name-asian="Arial" style:font-size-asian="10pt" style:font-name-complex="Arial" style:font-size-complex="10pt"/>
    </style:style>
    <style:style style:name="T183_16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183_17" style:family="text">
      <style:text-properties fo:font-size="10pt" style:font-name-asian="Arial" style:font-size-asian="10pt" style:font-name-complex="Arial" style:font-size-complex="10pt"/>
    </style:style>
    <style:style style:name="T183_18" style:family="text">
      <style:text-properties fo:font-size="10pt" style:font-name-asian="Arial" style:font-size-asian="10pt" style:font-name-complex="Arial" style:font-size-complex="10pt"/>
    </style:style>
    <style:style style:name="T183_19" style:family="text">
      <style:text-properties fo:font-size="10pt" style:font-name-asian="Arial" style:font-size-asian="10pt" style:font-name-complex="Arial" style:font-size-complex="10pt"/>
    </style:style>
    <style:style style:name="T183_20" style:family="text">
      <style:text-properties fo:font-size="10pt" style:font-name-asian="Arial" style:font-size-asian="10pt" style:font-name-complex="Arial" style:font-size-complex="10pt"/>
    </style:style>
    <style:style style:name="T183_21" style:family="text">
      <style:text-properties fo:font-size="10pt" style:font-name-asian="Arial" style:font-size-asian="10pt" style:font-name-complex="Arial" style:font-size-complex="10pt"/>
    </style:style>
    <style:style style:name="T183_22" style:family="text">
      <style:text-properties fo:font-size="10pt" style:font-name-asian="Arial" style:font-size-asian="10pt" style:font-name-complex="Arial" style:font-size-complex="10pt"/>
    </style:style>
    <style:style style:name="T183_23" style:family="text">
      <style:text-properties fo:font-size="10pt" style:font-name-asian="Arial" style:font-size-asian="10pt" style:font-name-complex="Arial" style:font-size-complex="10pt"/>
    </style:style>
    <style:style style:name="T183_24" style:family="text">
      <style:text-properties fo:font-size="10pt" style:font-name-asian="Arial" style:font-size-asian="10pt" style:font-name-complex="Arial" style:font-size-complex="10pt"/>
    </style:style>
    <style:style style:name="P18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85" style:family="paragraph" style:parent-style-name="Normal"/>
    <style:style style:name="T185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P186" style:family="paragraph" style:parent-style-name="Normal"/>
    <style:style style:name="T186_1" style:family="text">
      <style:text-properties fo:font-size="10pt" style:font-name-asian="Arial" style:font-size-asian="10pt" style:font-name-complex="Arial" style:font-size-complex="10pt"/>
    </style:style>
    <style:style style:name="T186_2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186_3" style:family="text">
      <style:text-properties fo:font-size="10pt" style:font-name-asian="Arial" style:font-size-asian="10pt" style:font-name-complex="Arial" style:font-size-complex="10pt"/>
    </style:style>
    <style:style style:name="T186_4" style:family="text">
      <style:text-properties fo:font-size="10pt" style:font-name-asian="Arial" style:font-size-asian="10pt" style:font-name-complex="Arial" style:font-size-complex="10pt"/>
    </style:style>
    <style:style style:name="T186_5" style:family="text">
      <style:text-properties fo:font-size="10pt" style:font-name-asian="Arial" style:font-size-asian="10pt" style:font-name-complex="Arial" style:font-size-complex="10pt"/>
    </style:style>
    <style:style style:name="T186_6" style:family="text">
      <style:text-properties fo:font-size="10pt" style:font-name-asian="Arial" style:font-size-asian="10pt" style:font-name-complex="Arial" style:font-size-complex="10pt"/>
    </style:style>
    <style:style style:name="T186_7" style:family="text">
      <style:text-properties fo:font-size="10pt" style:font-name-asian="Arial" style:font-size-asian="10pt" style:font-name-complex="Arial" style:font-size-complex="10pt"/>
    </style:style>
    <style:style style:name="T186_8" style:family="text">
      <style:text-properties fo:font-size="10pt" style:font-name-asian="Arial" style:font-size-asian="10pt" style:font-name-complex="Arial" style:font-size-complex="10pt"/>
    </style:style>
    <style:style style:name="T186_9" style:family="text">
      <style:text-properties fo:font-size="10pt" style:font-name-asian="Arial" style:font-size-asian="10pt" style:font-name-complex="Arial" style:font-size-complex="10pt"/>
    </style:style>
    <style:style style:name="T186_10" style:family="text">
      <style:text-properties fo:font-size="10pt" style:font-name-asian="Arial" style:font-size-asian="10pt" style:font-name-complex="Arial" style:font-size-complex="10pt"/>
    </style:style>
    <style:style style:name="T186_11" style:family="text">
      <style:text-properties fo:font-size="10pt" style:font-name-asian="Arial" style:font-size-asian="10pt" style:font-name-complex="Arial" style:font-size-complex="10pt"/>
    </style:style>
    <style:style style:name="T186_12" style:family="text">
      <style:text-properties fo:font-size="10pt" style:font-name-asian="Arial" style:font-size-asian="10pt" style:font-name-complex="Arial" style:font-size-complex="10pt"/>
    </style:style>
    <style:style style:name="T186_13" style:family="text">
      <style:text-properties fo:font-size="10pt" style:font-name-asian="Arial" style:font-size-asian="10pt" style:font-name-complex="Arial" style:font-size-complex="10pt"/>
    </style:style>
    <style:style style:name="P18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88" style:family="paragraph" style:parent-style-name="Normal"/>
    <style:style style:name="T188_1" style:family="text">
      <style:text-properties fo:font-size="10pt" style:font-name-asian="Arial" style:font-size-asian="10pt" style:font-name-complex="Arial" style:font-size-complex="10pt"/>
    </style:style>
    <style:style style:name="T188_2" style:family="text">
      <style:text-properties fo:font-size="10pt" style:font-name-asian="Arial" style:font-size-asian="10pt" style:font-name-complex="Arial" style:font-size-complex="10pt"/>
    </style:style>
    <style:style style:name="T188_3" style:family="text">
      <style:text-properties fo:font-size="10pt" style:font-name-asian="Arial" style:font-size-asian="10pt" style:font-name-complex="Arial" style:font-size-complex="10pt"/>
    </style:style>
    <style:style style:name="T188_4" style:family="text">
      <style:text-properties fo:font-size="10pt" style:font-name-asian="Arial" style:font-size-asian="10pt" style:font-name-complex="Arial" style:font-size-complex="10pt"/>
    </style:style>
    <style:style style:name="T188_5" style:family="text">
      <style:text-properties fo:font-size="10pt" style:font-name-asian="Arial" style:font-size-asian="10pt" style:font-name-complex="Arial" style:font-size-complex="10pt"/>
    </style:style>
    <style:style style:name="T188_6" style:family="text">
      <style:text-properties fo:font-size="10pt" style:font-name-asian="Arial" style:font-size-asian="10pt" style:font-name-complex="Arial" style:font-size-complex="10pt"/>
    </style:style>
    <style:style style:name="T188_7" style:family="text">
      <style:text-properties fo:font-size="10pt" style:font-name-asian="Arial" style:font-size-asian="10pt" style:font-name-complex="Arial" style:font-size-complex="10pt"/>
    </style:style>
    <style:style style:name="T188_8" style:family="text">
      <style:text-properties fo:font-size="10pt" style:font-name-asian="Arial" style:font-size-asian="10pt" style:font-name-complex="Arial" style:font-size-complex="10pt"/>
    </style:style>
    <style:style style:name="T188_9" style:family="text">
      <style:text-properties fo:font-size="10pt" style:font-name-asian="Arial" style:font-size-asian="10pt" style:font-name-complex="Arial" style:font-size-complex="10pt"/>
    </style:style>
    <style:style style:name="T188_10" style:family="text">
      <style:text-properties fo:font-size="10pt" style:font-name-asian="Arial" style:font-size-asian="10pt" style:font-name-complex="Arial" style:font-size-complex="10pt"/>
    </style:style>
    <style:style style:name="T188_11" style:family="text">
      <style:text-properties fo:font-size="10pt" style:font-name-asian="Arial" style:font-size-asian="10pt" style:font-name-complex="Arial" style:font-size-complex="10pt"/>
    </style:style>
    <style:style style:name="T188_12" style:family="text">
      <style:text-properties fo:font-size="10pt" style:font-name-asian="Arial" style:font-size-asian="10pt" style:font-name-complex="Arial" style:font-size-complex="10pt"/>
    </style:style>
    <style:style style:name="T188_13" style:family="text">
      <style:text-properties fo:font-size="10pt" style:font-name-asian="Arial" style:font-size-asian="10pt" style:font-name-complex="Arial" style:font-size-complex="10pt"/>
    </style:style>
    <style:style style:name="T188_14" style:family="text">
      <style:text-properties fo:font-size="10pt" style:font-name-asian="Arial" style:font-size-asian="10pt" style:font-name-complex="Arial" style:font-size-complex="10pt"/>
    </style:style>
    <style:style style:name="T188_15" style:family="text">
      <style:text-properties fo:font-size="10pt" style:font-name-asian="Arial" style:font-size-asian="10pt" style:font-name-complex="Arial" style:font-size-complex="10pt"/>
    </style:style>
    <style:style style:name="T188_16" style:family="text">
      <style:text-properties fo:font-size="10pt" style:font-name-asian="Arial" style:font-size-asian="10pt" style:font-name-complex="Arial" style:font-size-complex="10pt"/>
    </style:style>
    <style:style style:name="T188_17" style:family="text">
      <style:text-properties fo:font-size="10pt" style:font-name-asian="Arial" style:font-size-asian="10pt" style:font-name-complex="Arial" style:font-size-complex="10pt"/>
    </style:style>
    <style:style style:name="T188_18" style:family="text">
      <style:text-properties fo:font-size="10pt" style:font-name-asian="Arial" style:font-size-asian="10pt" style:font-name-complex="Arial" style:font-size-complex="10pt"/>
    </style:style>
    <style:style style:name="T188_19" style:family="text">
      <style:text-properties fo:font-size="10pt" style:font-name-asian="Arial" style:font-size-asian="10pt" style:font-name-complex="Arial" style:font-size-complex="10pt"/>
    </style:style>
    <style:style style:name="T188_20" style:family="text">
      <style:text-properties fo:font-size="10pt" style:font-name-asian="Arial" style:font-size-asian="10pt" style:font-name-complex="Arial" style:font-size-complex="10pt"/>
    </style:style>
    <style:style style:name="T188_21" style:family="text">
      <style:text-properties fo:font-size="10pt" style:font-name-asian="Arial" style:font-size-asian="10pt" style:font-name-complex="Arial" style:font-size-complex="10pt"/>
    </style:style>
    <style:style style:name="T188_22" style:family="text">
      <style:text-properties fo:font-size="10pt" style:font-name-asian="Arial" style:font-size-asian="10pt" style:font-name-complex="Arial" style:font-size-complex="10pt"/>
    </style:style>
    <style:style style:name="T188_23" style:family="text">
      <style:text-properties fo:font-size="10pt" style:font-name-asian="Arial" style:font-size-asian="10pt" style:font-name-complex="Arial" style:font-size-complex="10pt"/>
    </style:style>
    <style:style style:name="T188_24" style:family="text">
      <style:text-properties fo:font-size="10pt" style:font-name-asian="Arial" style:font-size-asian="10pt" style:font-name-complex="Arial" style:font-size-complex="10pt"/>
    </style:style>
    <style:style style:name="T188_25" style:family="text">
      <style:text-properties fo:font-size="10pt" style:font-name-asian="Arial" style:font-size-asian="10pt" style:font-name-complex="Arial" style:font-size-complex="10pt"/>
    </style:style>
    <style:style style:name="T188_26" style:family="text">
      <style:text-properties fo:font-size="10pt" style:font-name-asian="Arial" style:font-size-asian="10pt" style:font-name-complex="Arial" style:font-size-complex="10pt"/>
    </style:style>
    <style:style style:name="T188_27" style:family="text">
      <style:text-properties fo:font-size="10pt" style:font-name-asian="Arial" style:font-size-asian="10pt" style:font-name-complex="Arial" style:font-size-complex="10pt"/>
    </style:style>
    <style:style style:name="T188_28" style:family="text">
      <style:text-properties fo:font-size="10pt" style:font-name-asian="Arial" style:font-size-asian="10pt" style:font-name-complex="Arial" style:font-size-complex="10pt"/>
    </style:style>
    <style:style style:name="T188_29" style:family="text">
      <style:text-properties fo:font-size="10pt" style:font-name-asian="Arial" style:font-size-asian="10pt" style:font-name-complex="Arial" style:font-size-complex="10pt"/>
    </style:style>
    <style:style style:name="T188_30" style:family="text">
      <style:text-properties fo:font-size="10pt" style:font-name-asian="Arial" style:font-size-asian="10pt" style:font-name-complex="Arial" style:font-size-complex="10pt"/>
    </style:style>
    <style:style style:name="T188_31" style:family="text">
      <style:text-properties fo:font-size="10pt" style:font-name-asian="Arial" style:font-size-asian="10pt" style:font-name-complex="Arial" style:font-size-complex="10pt"/>
    </style:style>
    <style:style style:name="T188_32" style:family="text">
      <style:text-properties fo:font-size="10pt" style:font-name-asian="Arial" style:font-size-asian="10pt" style:font-name-complex="Arial" style:font-size-complex="10pt"/>
    </style:style>
    <style:style style:name="T188_33" style:family="text">
      <style:text-properties fo:font-size="10pt" style:font-name-asian="Arial" style:font-size-asian="10pt" style:font-name-complex="Arial" style:font-size-complex="10pt"/>
    </style:style>
    <style:style style:name="T188_34" style:family="text">
      <style:text-properties fo:font-size="10pt" style:font-name-asian="Arial" style:font-size-asian="10pt" style:font-name-complex="Arial" style:font-size-complex="10pt"/>
    </style:style>
    <style:style style:name="T188_35" style:family="text">
      <style:text-properties fo:font-size="10pt" style:font-name-asian="Arial" style:font-size-asian="10pt" style:font-name-complex="Arial" style:font-size-complex="10pt"/>
    </style:style>
    <style:style style:name="T188_36" style:family="text">
      <style:text-properties fo:font-size="10pt" style:font-name-asian="Arial" style:font-size-asian="10pt" style:font-name-complex="Arial" style:font-size-complex="10pt"/>
    </style:style>
    <style:style style:name="T188_37" style:family="text">
      <style:text-properties fo:font-size="10pt" style:font-name-asian="Arial" style:font-size-asian="10pt" style:font-name-complex="Arial" style:font-size-complex="10pt"/>
    </style:style>
    <style:style style:name="P189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90" style:family="paragraph" style:parent-style-name="Normal"/>
    <style:style style:name="T190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P191" style:family="paragraph" style:parent-style-name="Normal"/>
    <style:style style:name="T191_1" style:family="text">
      <style:text-properties fo:font-size="10pt" style:font-name-asian="Arial" style:font-size-asian="10pt" style:font-name-complex="Arial" style:font-size-complex="10pt"/>
    </style:style>
    <style:style style:name="T191_2" style:family="text">
      <style:text-properties fo:font-size="10pt" style:font-name-asian="Arial" style:font-size-asian="10pt" style:font-name-complex="Arial" style:font-size-complex="10pt"/>
    </style:style>
    <style:style style:name="T191_3" style:family="text">
      <style:text-properties fo:font-size="10pt" style:font-name-asian="Arial" style:font-size-asian="10pt" style:font-name-complex="Arial" style:font-size-complex="10pt"/>
    </style:style>
    <style:style style:name="T191_4" style:family="text">
      <style:text-properties fo:font-size="10pt" style:font-name-asian="Arial" style:font-size-asian="10pt" style:font-name-complex="Arial" style:font-size-complex="10pt"/>
    </style:style>
    <style:style style:name="T191_5" style:family="text">
      <style:text-properties fo:font-size="10pt" style:font-name-asian="Arial" style:font-size-asian="10pt" style:font-name-complex="Arial" style:font-size-complex="10pt"/>
    </style:style>
    <style:style style:name="T191_6" style:family="text">
      <style:text-properties fo:font-size="10pt" style:font-name-asian="Arial" style:font-size-asian="10pt" style:font-name-complex="Arial" style:font-size-complex="10pt"/>
    </style:style>
    <style:style style:name="T191_7" style:family="text">
      <style:text-properties fo:font-size="10pt" style:font-name-asian="Arial" style:font-size-asian="10pt" style:font-name-complex="Arial" style:font-size-complex="10pt"/>
    </style:style>
    <style:style style:name="T191_8" style:family="text">
      <style:text-properties fo:font-size="10pt" style:font-name-asian="Arial" style:font-size-asian="10pt" style:font-name-complex="Arial" style:font-size-complex="10pt"/>
    </style:style>
    <style:style style:name="T191_9" style:family="text">
      <style:text-properties fo:font-size="10pt" style:font-name-asian="Arial" style:font-size-asian="10pt" style:font-name-complex="Arial" style:font-size-complex="10pt"/>
    </style:style>
    <style:style style:name="T191_10" style:family="text">
      <style:text-properties fo:font-size="10pt" style:font-name-asian="Arial" style:font-size-asian="10pt" style:font-name-complex="Arial" style:font-size-complex="10pt"/>
    </style:style>
    <style:style style:name="T191_11" style:family="text">
      <style:text-properties fo:font-size="10pt" style:font-name-asian="Arial" style:font-size-asian="10pt" style:font-name-complex="Arial" style:font-size-complex="10pt"/>
    </style:style>
    <style:style style:name="T191_12" style:family="text">
      <style:text-properties fo:font-size="10pt" style:font-name-asian="Arial" style:font-size-asian="10pt" style:font-name-complex="Arial" style:font-size-complex="10pt"/>
    </style:style>
    <style:style style:name="T191_13" style:family="text">
      <style:text-properties fo:font-size="10pt" style:font-name-asian="Arial" style:font-size-asian="10pt" style:font-name-complex="Arial" style:font-size-complex="10pt"/>
    </style:style>
    <style:style style:name="T191_14" style:family="text">
      <style:text-properties fo:font-size="10pt" style:font-name-asian="Arial" style:font-size-asian="10pt" style:font-name-complex="Arial" style:font-size-complex="10pt"/>
    </style:style>
    <style:style style:name="T191_15" style:family="text">
      <style:text-properties fo:font-size="10pt" style:font-name-asian="Arial" style:font-size-asian="10pt" style:font-name-complex="Arial" style:font-size-complex="10pt"/>
    </style:style>
    <style:style style:name="T191_16" style:family="text">
      <style:text-properties fo:font-size="10pt" style:font-name-asian="Arial" style:font-size-asian="10pt" style:font-name-complex="Arial" style:font-size-complex="10pt"/>
    </style:style>
    <style:style style:name="P19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93" style:family="paragraph" style:parent-style-name="Normal"/>
    <style:style style:name="T193_1" style:family="text">
      <style:text-properties fo:font-size="10pt" style:font-name-asian="Arial" style:font-size-asian="10pt" style:font-name-complex="Arial" style:font-size-complex="10pt"/>
    </style:style>
    <style:style style:name="T193_2" style:family="text">
      <style:text-properties fo:font-size="10pt" style:font-name-asian="Arial" style:font-size-asian="10pt" style:font-name-complex="Arial" style:font-size-complex="10pt"/>
    </style:style>
    <style:style style:name="T193_3" style:family="text">
      <style:text-properties fo:font-size="10pt" style:font-name-asian="Arial" style:font-size-asian="10pt" style:font-name-complex="Arial" style:font-size-complex="10pt"/>
    </style:style>
    <style:style style:name="T193_4" style:family="text">
      <style:text-properties fo:font-size="10pt" style:font-name-asian="Arial" style:font-size-asian="10pt" style:font-name-complex="Arial" style:font-size-complex="10pt"/>
    </style:style>
    <style:style style:name="T193_5" style:family="text">
      <style:text-properties fo:font-size="10pt" style:font-name-asian="Arial" style:font-size-asian="10pt" style:font-name-complex="Arial" style:font-size-complex="10pt"/>
    </style:style>
    <style:style style:name="T193_6" style:family="text">
      <style:text-properties fo:font-size="10pt" style:font-name-asian="Arial" style:font-size-asian="10pt" style:font-name-complex="Arial" style:font-size-complex="10pt"/>
    </style:style>
    <style:style style:name="T193_7" style:family="text">
      <style:text-properties fo:font-size="10pt" style:font-name-asian="Arial" style:font-size-asian="10pt" style:font-name-complex="Arial" style:font-size-complex="10pt"/>
    </style:style>
    <style:style style:name="T193_8" style:family="text">
      <style:text-properties fo:font-size="10pt" style:font-name-asian="Arial" style:font-size-asian="10pt" style:font-name-complex="Arial" style:font-size-complex="10pt"/>
    </style:style>
    <style:style style:name="T193_9" style:family="text">
      <style:text-properties fo:font-size="10pt" style:font-name-asian="Arial" style:font-size-asian="10pt" style:font-name-complex="Arial" style:font-size-complex="10pt"/>
    </style:style>
    <style:style style:name="T193_10" style:family="text">
      <style:text-properties fo:font-size="10pt" style:font-name-asian="Arial" style:font-size-asian="10pt" style:font-name-complex="Arial" style:font-size-complex="10pt"/>
    </style:style>
    <style:style style:name="T193_11" style:family="text">
      <style:text-properties fo:font-size="10pt" style:font-name-asian="Arial" style:font-size-asian="10pt" style:font-name-complex="Arial" style:font-size-complex="10pt"/>
    </style:style>
    <style:style style:name="T193_12" style:family="text">
      <style:text-properties fo:font-size="10pt" style:font-name-asian="Arial" style:font-size-asian="10pt" style:font-name-complex="Arial" style:font-size-complex="10pt"/>
    </style:style>
    <style:style style:name="T193_13" style:family="text">
      <style:text-properties fo:font-size="10pt" style:font-name-asian="Arial" style:font-size-asian="10pt" style:font-name-complex="Arial" style:font-size-complex="10pt"/>
    </style:style>
    <style:style style:name="T193_14" style:family="text">
      <style:text-properties fo:font-size="10pt" style:font-name-asian="Arial" style:font-size-asian="10pt" style:font-name-complex="Arial" style:font-size-complex="10pt"/>
    </style:style>
    <style:style style:name="T193_15" style:family="text">
      <style:text-properties fo:font-size="10pt" style:font-name-asian="Arial" style:font-size-asian="10pt" style:font-name-complex="Arial" style:font-size-complex="10pt"/>
    </style:style>
    <style:style style:name="T193_16" style:family="text">
      <style:text-properties fo:font-size="10pt" style:font-name-asian="Arial" style:font-size-asian="10pt" style:font-name-complex="Arial" style:font-size-complex="10pt"/>
    </style:style>
    <style:style style:name="T193_17" style:family="text">
      <style:text-properties fo:font-size="10pt" style:font-name-asian="Arial" style:font-size-asian="10pt" style:font-name-complex="Arial" style:font-size-complex="10pt"/>
    </style:style>
    <style:style style:name="T193_18" style:family="text">
      <style:text-properties fo:font-size="10pt" style:font-name-asian="Arial" style:font-size-asian="10pt" style:font-name-complex="Arial" style:font-size-complex="10pt"/>
    </style:style>
    <style:style style:name="T193_19" style:family="text">
      <style:text-properties fo:font-size="10pt" style:font-name-asian="Arial" style:font-size-asian="10pt" style:font-name-complex="Arial" style:font-size-complex="10pt"/>
    </style:style>
    <style:style style:name="T193_20" style:family="text">
      <style:text-properties fo:font-size="10pt" style:font-name-asian="Arial" style:font-size-asian="10pt" style:font-name-complex="Arial" style:font-size-complex="10pt"/>
    </style:style>
    <style:style style:name="P194" style:family="paragraph" style:parent-style-name="Normal"/>
    <style:style style:name="T194_1" style:family="text">
      <style:text-properties fo:font-size="10pt" style:font-name-asian="Arial" style:font-size-asian="10pt" style:font-name-complex="Arial" style:font-size-complex="10pt"/>
    </style:style>
    <style:style style:name="P195" style:family="paragraph" style:parent-style-name="Normal"/>
    <style:style style:name="T195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P19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97" style:family="paragraph" style:parent-style-name="Normal"/>
    <style:style style:name="T197_1" style:family="text">
      <style:text-properties fo:font-size="10pt" style:font-name-asian="Arial" style:font-size-asian="10pt" style:font-name-complex="Arial" style:font-size-complex="10pt"/>
    </style:style>
    <style:style style:name="T197_2" style:family="text">
      <style:text-properties fo:font-size="10pt" style:font-name-asian="Arial" style:font-size-asian="10pt" style:font-name-complex="Arial" style:font-size-complex="10pt"/>
    </style:style>
    <style:style style:name="T197_3" style:family="text">
      <style:text-properties fo:font-size="10pt" style:font-name-asian="Arial" style:font-size-asian="10pt" style:font-name-complex="Arial" style:font-size-complex="10pt"/>
    </style:style>
    <style:style style:name="T197_4" style:family="text">
      <style:text-properties fo:font-size="10pt" style:font-name-asian="Arial" style:font-size-asian="10pt" style:font-name-complex="Arial" style:font-size-complex="10pt"/>
    </style:style>
    <style:style style:name="T197_5" style:family="text">
      <style:text-properties fo:font-size="10pt" style:font-name-asian="Arial" style:font-size-asian="10pt" style:font-name-complex="Arial" style:font-size-complex="10pt"/>
    </style:style>
    <style:style style:name="T197_6" style:family="text">
      <style:text-properties fo:font-size="10pt" style:font-name-asian="Arial" style:font-size-asian="10pt" style:font-name-complex="Arial" style:font-size-complex="10pt"/>
    </style:style>
    <style:style style:name="T197_7" style:family="text">
      <style:text-properties fo:font-size="10pt" style:font-name-asian="Arial" style:font-size-asian="10pt" style:font-name-complex="Arial" style:font-size-complex="10pt"/>
    </style:style>
    <style:style style:name="T197_8" style:family="text">
      <style:text-properties fo:font-size="10pt" style:font-name-asian="Arial" style:font-size-asian="10pt" style:font-name-complex="Arial" style:font-size-complex="10pt"/>
    </style:style>
    <style:style style:name="T197_9" style:family="text">
      <style:text-properties fo:font-size="10pt" style:font-name-asian="Arial" style:font-size-asian="10pt" style:font-name-complex="Arial" style:font-size-complex="10pt"/>
    </style:style>
    <style:style style:name="T197_10" style:family="text">
      <style:text-properties fo:font-size="10pt" style:font-name-asian="Arial" style:font-size-asian="10pt" style:font-name-complex="Arial" style:font-size-complex="10pt"/>
    </style:style>
    <style:style style:name="T197_11" style:family="text">
      <style:text-properties fo:font-size="10pt" style:font-name-asian="Arial" style:font-size-asian="10pt" style:font-name-complex="Arial" style:font-size-complex="10pt"/>
    </style:style>
    <style:style style:name="T197_12" style:family="text">
      <style:text-properties fo:font-size="10pt" style:font-name-asian="Arial" style:font-size-asian="10pt" style:font-name-complex="Arial" style:font-size-complex="10pt"/>
    </style:style>
    <style:style style:name="T197_13" style:family="text">
      <style:text-properties fo:font-size="10pt" style:font-name-asian="Arial" style:font-size-asian="10pt" style:font-name-complex="Arial" style:font-size-complex="10pt"/>
    </style:style>
    <style:style style:name="T197_14" style:family="text" style:parent-style-name="Normal">
      <style:text-properties fo:font-size="10pt" style:font-name-asian="Arial" style:font-size-asian="10pt" style:font-name-complex="Arial" style:font-size-complex="10pt"/>
    </style:style>
    <style:style style:name="P198" style:family="paragraph" style:parent-style-name="Footnote_20_text"/>
    <style:style style:name="T198_1" style:family="text"/>
    <style:style style:name="T198_2" style:family="text"/>
    <style:style style:name="T198_3" style:family="text" style:parent-style-name="Internet_20_link"/>
    <style:style style:name="T198_4" style:family="text"/>
    <style:style style:name="T198_5" style:family="text">
      <style:text-properties fo:font-size="10pt" style:font-name-asian="Arial" style:font-size-asian="10pt" style:font-name-complex="Arial" style:font-size-complex="10pt"/>
    </style:style>
    <style:style style:name="P199" style:family="paragraph" style:parent-style-name="Normal"/>
    <style:style style:name="T199_1" style:family="text">
      <style:text-properties fo:color="#3c51b4" fo:font-size="10pt" style:font-name-asian="Arial" style:font-size-asian="10pt" style:font-name-complex="Arial" style:font-size-complex="10pt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00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00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01" style:family="paragraph" style:parent-style-name="Normal"/>
    <style:style style:name="T201_1" style:family="text">
      <style:text-properties fo:font-size="10pt" style:font-name-asian="Arial" style:font-size-asian="10pt" style:font-name-complex="Arial" style:font-size-complex="10pt"/>
    </style:style>
    <style:style style:name="P202" style:family="paragraph" style:parent-style-name="Normal"/>
    <style:style style:name="T202_1" style:family="text">
      <style:text-properties fo:font-size="10pt" style:font-name-asian="Arial" style:font-size-asian="10pt" style:font-name-complex="Arial" style:font-size-complex="10pt"/>
    </style:style>
    <style:style style:name="T202_2" style:family="text">
      <style:text-properties fo:font-size="10pt" style:font-name-asian="Arial" style:font-size-asian="10pt" style:font-name-complex="Arial" style:font-size-complex="10pt"/>
    </style:style>
    <style:style style:name="T202_3" style:family="text">
      <style:text-properties fo:font-size="10pt" style:font-name-asian="Arial" style:font-size-asian="10pt" style:font-name-complex="Arial" style:font-size-complex="10pt"/>
    </style:style>
    <style:style style:name="P203" style:family="paragraph" style:parent-style-name="Normal"/>
    <style:style style:name="T203_1" style:family="text">
      <style:text-properties fo:font-size="10pt" style:font-name-asian="Arial" style:font-size-asian="10pt" style:font-name-complex="Arial" style:font-size-complex="10pt"/>
    </style:style>
    <style:style style:name="P204" style:family="paragraph" style:parent-style-name="Normal">
      <style:paragraph-properties fo:text-align="justify"/>
    </style:style>
    <style:style style:name="T20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05" style:family="paragraph" style:parent-style-name="Normal">
      <style:paragraph-properties fo:text-align="justify"/>
    </style:style>
    <style:style style:name="T205_1" style:family="text">
      <style:text-properties fo:font-size="10pt" style:font-name-asian="Arial" style:font-size-asian="10pt" style:font-name-complex="Arial" style:font-size-complex="10pt"/>
    </style:style>
    <style:style style:name="P206" style:family="paragraph" style:parent-style-name="Normal"/>
    <style:style style:name="T206_1" style:family="text">
      <style:text-properties fo:font-size="10pt" style:font-name-asian="Arial" style:font-size-asian="10pt" style:font-name-complex="Arial" style:font-size-complex="10pt"/>
    </style:style>
    <style:style style:name="T206_2" style:family="text">
      <style:text-properties fo:font-size="10pt" style:font-name-asian="Arial" style:font-size-asian="10pt" style:font-name-complex="Arial" style:font-size-complex="10pt"/>
    </style:style>
    <style:style style:name="T206_3" style:family="text">
      <style:text-properties fo:font-size="10pt" style:font-name-asian="Arial" style:font-size-asian="10pt" style:font-name-complex="Arial" style:font-size-complex="10pt"/>
    </style:style>
    <style:style style:name="T206_4" style:family="text">
      <style:text-properties fo:font-size="10pt" style:font-name-asian="Arial" style:font-size-asian="10pt" style:font-name-complex="Arial" style:font-size-complex="10pt"/>
    </style:style>
    <style:style style:name="T206_5" style:family="text">
      <style:text-properties fo:font-size="10pt" style:font-name-asian="Arial" style:font-size-asian="10pt" style:font-name-complex="Arial" style:font-size-complex="10pt"/>
    </style:style>
    <style:style style:name="T206_6" style:family="text">
      <style:text-properties fo:font-size="10pt" style:font-name-asian="Arial" style:font-size-asian="10pt" style:font-name-complex="Arial" style:font-size-complex="10pt"/>
    </style:style>
    <style:style style:name="T206_7" style:family="text">
      <style:text-properties fo:font-size="10pt" style:font-name-asian="Arial" style:font-size-asian="10pt" style:font-name-complex="Arial" style:font-size-complex="10pt"/>
    </style:style>
    <style:style style:name="P207" style:family="paragraph" style:parent-style-name="Normal"/>
    <style:style style:name="P208" style:family="paragraph" style:parent-style-name="Normal"/>
    <style:style style:name="T208_1" style:family="text">
      <style:text-properties fo:font-size="10pt" style:font-name-asian="Arial" style:font-size-asian="10pt" style:font-name-complex="Arial" style:font-size-complex="10pt"/>
    </style:style>
    <style:style style:name="T208_2" style:family="text">
      <style:text-properties fo:font-size="10pt" style:font-name-asian="Arial" style:font-size-asian="10pt" style:font-name-complex="Arial" style:font-size-complex="10pt"/>
    </style:style>
    <style:style style:name="T208_3" style:family="text">
      <style:text-properties fo:font-size="10pt" style:font-name-asian="Arial" style:font-size-asian="10pt" style:font-name-complex="Arial" style:font-size-complex="10pt"/>
    </style:style>
    <style:style style:name="P209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10" style:family="paragraph" style:parent-style-name="Normal"/>
    <style:style style:name="T210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1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12" style:family="paragraph" style:parent-style-name="Normal"/>
    <style:style style:name="T212_1" style:family="text">
      <style:text-properties fo:font-size="10pt" style:font-name-asian="Arial" style:font-size-asian="10pt" style:font-name-complex="Arial" style:font-size-complex="10pt"/>
    </style:style>
    <style:style style:name="T212_2" style:family="text">
      <style:text-properties fo:font-size="10pt" style:font-name-asian="Arial" style:font-size-asian="10pt" style:font-name-complex="Arial" style:font-size-complex="10pt"/>
    </style:style>
    <style:style style:name="P213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14" style:family="paragraph" style:parent-style-name="Normal"/>
    <style:style style:name="T214_1" style:family="text">
      <style:text-properties fo:font-size="10pt" style:font-name-asian="Arial" style:font-size-asian="10pt" style:font-name-complex="Arial" style:font-size-complex="10pt"/>
    </style:style>
    <style:style style:name="T214_2" style:family="text">
      <style:text-properties fo:font-size="10pt" style:font-name-asian="Arial" style:font-size-asian="10pt" style:font-name-complex="Arial" style:font-size-complex="10pt"/>
    </style:style>
    <style:style style:name="T214_3" style:family="text">
      <style:text-properties fo:font-size="10pt" style:font-name-asian="Arial" style:font-size-asian="10pt" style:font-name-complex="Arial" style:font-size-complex="10pt"/>
    </style:style>
    <style:style style:name="T214_4" style:family="text">
      <style:text-properties fo:font-size="10pt" style:font-name-asian="Arial" style:font-size-asian="10pt" style:font-name-complex="Arial" style:font-size-complex="10pt"/>
    </style:style>
    <style:style style:name="T214_5" style:family="text">
      <style:text-properties fo:font-size="10pt" style:font-name-asian="Arial" style:font-size-asian="10pt" style:font-name-complex="Arial" style:font-size-complex="10pt"/>
    </style:style>
    <style:style style:name="T214_6" style:family="text">
      <style:text-properties fo:font-size="10pt" style:font-name-asian="Arial" style:font-size-asian="10pt" style:font-name-complex="Arial" style:font-size-complex="10pt"/>
    </style:style>
    <style:style style:name="T214_7" style:family="text">
      <style:text-properties fo:font-size="10pt" style:font-name-asian="Arial" style:font-size-asian="10pt" style:font-name-complex="Arial" style:font-size-complex="10pt"/>
    </style:style>
    <style:style style:name="T214_8" style:family="text">
      <style:text-properties fo:font-size="10pt" style:font-name-asian="Arial" style:font-size-asian="10pt" style:font-name-complex="Arial" style:font-size-complex="10pt"/>
    </style:style>
    <style:style style:name="T214_9" style:family="text">
      <style:text-properties fo:font-size="10pt" style:font-name-asian="Arial" style:font-size-asian="10pt" style:font-name-complex="Arial" style:font-size-complex="10pt"/>
    </style:style>
    <style:style style:name="T214_10" style:family="text">
      <style:text-properties fo:font-size="10pt" style:font-name-asian="Arial" style:font-size-asian="10pt" style:font-name-complex="Arial" style:font-size-complex="10pt"/>
    </style:style>
    <style:style style:name="T214_11" style:family="text">
      <style:text-properties fo:font-size="10pt" style:font-name-asian="Arial" style:font-size-asian="10pt" style:font-name-complex="Arial" style:font-size-complex="10pt"/>
    </style:style>
    <style:style style:name="T214_12" style:family="text">
      <style:text-properties fo:font-size="10pt" style:font-name-asian="Arial" style:font-size-asian="10pt" style:font-name-complex="Arial" style:font-size-complex="10pt"/>
    </style:style>
    <style:style style:name="P215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1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17" style:family="paragraph" style:parent-style-name="Normal"/>
    <style:style style:name="P218" style:family="paragraph" style:parent-style-name="Normal">
      <style:paragraph-properties fo:break-before="page" fo:line-height="108%" fo:margin-bottom="0.282cm"/>
    </style:style>
    <style:style style:name="P219" style:family="paragraph" style:parent-style-name="Normal"/>
    <style:style style:name="Table6" style:family="table">
      <style:table-properties table:align="left" style:width="16.15cm" fo:margin-left="-0.265cm"/>
    </style:style>
    <style:style style:name="Column20" style:family="table-column">
      <style:table-column-properties style:column-width="2.977cm"/>
    </style:style>
    <style:style style:name="Column21" style:family="table-column">
      <style:table-column-properties style:column-width="1.05cm"/>
    </style:style>
    <style:style style:name="Column22" style:family="table-column">
      <style:table-column-properties style:column-width="1.61cm"/>
    </style:style>
    <style:style style:name="Column23" style:family="table-column">
      <style:table-column-properties style:column-width="5.666cm"/>
    </style:style>
    <style:style style:name="Column24" style:family="table-column">
      <style:table-column-properties style:column-width="4.847cm"/>
    </style:style>
    <style:style style:name="Row15" style:family="table-row">
      <style:table-row-properties style:min-row-height="0.873cm"/>
    </style:style>
    <style:style style:name="Cell4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0" style:family="paragraph" style:parent-style-name="Normal">
      <style:paragraph-properties fo:line-height="100%" fo:margin-bottom="0cm"/>
    </style:style>
    <style:style style:name="T2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49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1" style:family="paragraph" style:parent-style-name="Normal">
      <style:paragraph-properties fo:line-height="100%" fo:margin-bottom="0cm"/>
    </style:style>
    <style:style style:name="T22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1_2" style:family="text" style:parent-style-name="Normal">
      <style:text-properties fo:color="#000000" fo:font-size="10pt" style:font-name-asian="Arial" style:font-size-asian="10pt" style:font-name-complex="Arial" style:font-size-complex="10pt"/>
    </style:style>
    <style:style style:name="P222" style:family="paragraph" style:parent-style-name="Footnote_20_text"/>
    <style:style style:name="T222_1" style:family="text"/>
    <style:style style:name="T222_2" style:family="text"/>
    <style:style style:name="T222_3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Row16" style:family="table-row">
      <style:table-row-properties style:min-row-height="0.609cm"/>
    </style:style>
    <style:style style:name="Cell50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3" style:family="paragraph" style:parent-style-name="Normal">
      <style:paragraph-properties fo:line-height="100%" fo:margin-bottom="0cm"/>
    </style:style>
    <style:style style:name="T22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224" style:family="paragraph" style:parent-style-name="Normal">
      <style:paragraph-properties fo:line-height="100%" fo:margin-bottom="0cm"/>
    </style:style>
    <style:style style:name="T2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2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225" style:family="paragraph" style:parent-style-name="Normal">
      <style:paragraph-properties fo:line-height="100%" fo:margin-bottom="0cm"/>
    </style:style>
    <style:style style:name="T22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7" style:family="table-row">
      <style:table-row-properties style:min-row-height="0.609cm"/>
    </style:style>
    <style:style style:name="Cell5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7" style:family="paragraph" style:parent-style-name="Normal">
      <style:paragraph-properties fo:line-height="100%" fo:margin-bottom="0cm"/>
    </style:style>
    <style:style style:name="T22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228" style:family="paragraph" style:parent-style-name="Normal">
      <style:paragraph-properties fo:line-height="100%" fo:margin-bottom="0cm"/>
    </style:style>
    <style:style style:name="T2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29" style:family="paragraph" style:parent-style-name="Normal">
      <style:paragraph-properties fo:line-height="100%" fo:margin-bottom="0cm"/>
    </style:style>
    <style:style style:name="T22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0" style:family="paragraph" style:parent-style-name="Normal">
      <style:paragraph-properties fo:line-height="100%" fo:margin-bottom="0cm"/>
    </style:style>
    <style:style style:name="T2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1" style:family="paragraph" style:parent-style-name="Normal"/>
    <style:style style:name="Table7" style:family="table">
      <style:table-properties table:align="left" style:width="16.154cm" fo:margin-left="-0.268cm"/>
    </style:style>
    <style:style style:name="Column25" style:family="table-column">
      <style:table-column-properties style:column-width="3.953cm"/>
    </style:style>
    <style:style style:name="Column26" style:family="table-column">
      <style:table-column-properties style:column-width="2.482cm"/>
    </style:style>
    <style:style style:name="Column27" style:family="table-column">
      <style:table-column-properties style:column-width="9.719cm"/>
    </style:style>
    <style:style style:name="Row18" style:family="table-row">
      <style:table-row-properties style:min-row-height="0.476cm"/>
    </style:style>
    <style:style style:name="Cell58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2" style:family="paragraph" style:parent-style-name="Normal">
      <style:paragraph-properties fo:line-height="100%" fo:margin-bottom="0cm"/>
    </style:style>
    <style:style style:name="T23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9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0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9" style:family="table-row">
      <style:table-row-properties style:min-row-height="0.529cm"/>
    </style:style>
    <style:style style:name="Cell6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5_3" style:family="text" style:parent-style-name="Normal">
      <style:text-properties fo:font-size="10pt" style:font-name-asian="Arial" style:font-size-asian="10pt" style:font-name-complex="Arial" style:font-size-complex="10pt"/>
    </style:style>
    <style:style style:name="P236" style:family="paragraph" style:parent-style-name="Footnote_20_text"/>
    <style:style style:name="T236_1" style:family="text"/>
    <style:style style:name="T236_2" style:family="text"/>
    <style:style style:name="T236_3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Cell6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6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38" style:family="paragraph" style:parent-style-name="Normal">
      <style:paragraph-properties fo:line-height="100%" fo:margin-bottom="0.212cm"/>
    </style:style>
    <style:style style:name="T2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8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8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8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8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9" style:family="paragraph" style:parent-style-name="Normal">
      <style:paragraph-properties fo:line-height="100%" fo:margin-bottom="0.212cm"/>
    </style:style>
    <style:style style:name="T2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40" style:family="paragraph" style:parent-style-name="Normal">
      <style:paragraph-properties fo:line-height="100%" fo:margin-bottom="0.212cm"/>
    </style:style>
    <style:style style:name="T2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41" style:family="paragraph" style:parent-style-name="Normal">
      <style:paragraph-properties fo:line-height="100%" fo:margin-bottom="0.212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Row20" style:family="table-row">
      <style:table-row-properties style:min-row-height="0.529cm"/>
    </style:style>
    <style:style style:name="Cell6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2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243" style:family="paragraph" style:parent-style-name="Footnote_20_text"/>
    <style:style style:name="T243_1" style:family="text"/>
    <style:style style:name="T243_2" style:family="text"/>
    <style:style style:name="T243_3" style:family="text"/>
    <style:style style:name="T243_4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6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6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248" style:family="paragraph" style:parent-style-name="Normal">
      <style:paragraph-properties fo:line-height="100%" fo:margin-bottom="0.212cm"/>
    </style:style>
    <style:style style:name="T2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8_2" style:family="text"/>
    <style:style style:name="T248_3" style:family="text" style:parent-style-name="Internet_20_link">
      <style:text-properties fo:color="#0563c1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4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49" style:family="paragraph" style:parent-style-name="Normal">
      <style:paragraph-properties fo:line-height="100%" fo:margin-bottom="0.212cm"/>
    </style:style>
    <style:style style:name="T2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1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1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49_2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50" style:family="paragraph" style:parent-style-name="Normal">
      <style:paragraph-properties fo:line-height="100%" fo:margin-bottom="0.212cm"/>
    </style:style>
    <style:style style:name="T2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0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0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0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0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0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51" style:family="paragraph" style:parent-style-name="Normal">
      <style:paragraph-properties fo:line-height="100%" fo:margin-bottom="0.212cm"/>
    </style:style>
    <style:style style:name="T2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1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252" style:family="paragraph" style:parent-style-name="Footnote_20_text"/>
    <style:style style:name="T252_1" style:family="text"/>
    <style:style style:name="T252_2" style:family="text"/>
    <style:style style:name="T25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53" style:family="paragraph" style:parent-style-name="Normal">
      <style:paragraph-properties fo:line-height="100%" fo:margin-bottom="0.212cm"/>
    </style:style>
    <style:style style:name="T2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3_2" style:family="text"/>
    <style:style style:name="T253_3" style:family="text" style:parent-style-name="Internet_20_link">
      <style:text-properties fo:color="#0563c1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5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54" style:family="paragraph" style:parent-style-name="Normal">
      <style:paragraph-properties fo:line-height="100%" fo:margin-bottom="0.212cm"/>
    </style:style>
    <style:style style:name="T2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55" style:family="paragraph" style:parent-style-name="Normal">
      <style:paragraph-properties fo:line-height="100%" fo:margin-bottom="0.212cm"/>
    </style:style>
    <style:style style:name="T2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56" style:family="paragraph" style:parent-style-name="List_20_Paragraph">
      <style:paragraph-properties fo:text-indent="-0.635cm" fo:line-height="100%" fo:margin-bottom="0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57" style:family="paragraph" style:parent-style-name="List_20_Paragraph">
      <style:paragraph-properties fo:text-indent="-0.635cm" fo:line-height="100%" fo:margin-bottom="0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5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58" style:family="paragraph" style:parent-style-name="Normal">
      <style:paragraph-properties fo:line-height="100%" fo:margin-bottom="0.212cm" fo:margin-left="1.27cm"/>
    </style:style>
    <style:style style:name="T2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59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 fo:font-weight="bold" style:font-weight-asian="bold"/>
    </style:style>
    <style:style style:name="P260" style:family="paragraph" style:parent-style-name="Normal">
      <style:paragraph-properties fo:text-align="justify"/>
    </style:style>
    <style:style style:name="T260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P261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262" style:family="paragraph" style:parent-style-name="Normal">
      <style:paragraph-properties fo:margin-bottom="0.212cm"/>
    </style:style>
    <style:style style:name="T262_1" style:family="text">
      <style:text-properties fo:font-size="10pt" style:font-name-asian="Arial" style:font-size-asian="10pt" style:font-name-complex="Arial" style:font-size-complex="10pt"/>
    </style:style>
    <style:style style:name="T262_2" style:family="text">
      <style:text-properties fo:font-size="10pt" style:font-name-asian="Arial" style:font-size-asian="10pt" style:font-name-complex="Arial" style:font-size-complex="10pt"/>
    </style:style>
    <style:style style:name="T262_3" style:family="text">
      <style:text-properties fo:font-size="10pt" style:font-name-asian="Arial" style:font-size-asian="10pt" style:font-name-complex="Arial" style:font-size-complex="10pt"/>
    </style:style>
    <style:style style:name="T262_4" style:family="text">
      <style:text-properties fo:font-size="10pt" style:font-name-asian="Arial" style:font-size-asian="10pt" style:font-name-complex="Arial" style:font-size-complex="10pt"/>
    </style:style>
    <style:style style:name="T262_5" style:family="text">
      <style:text-properties fo:font-size="10pt" style:font-name-asian="Arial" style:font-size-asian="10pt" style:font-name-complex="Arial" style:font-size-complex="10pt"/>
    </style:style>
    <style:style style:name="T262_6" style:family="text">
      <style:text-properties fo:font-size="10pt" style:font-name-asian="Arial" style:font-size-asian="10pt" style:font-name-complex="Arial" style:font-size-complex="10pt"/>
    </style:style>
    <style:style style:name="T262_7" style:family="text">
      <style:text-properties fo:font-size="10pt" style:font-name-asian="Arial" style:font-size-asian="10pt" style:font-name-complex="Arial" style:font-size-complex="10pt"/>
    </style:style>
    <style:style style:name="T262_8" style:family="text">
      <style:text-properties fo:font-size="10pt" style:font-name-asian="Arial" style:font-size-asian="10pt" style:font-name-complex="Arial" style:font-size-complex="10pt"/>
    </style:style>
    <style:style style:name="T262_9" style:family="text">
      <style:text-properties fo:font-size="10pt" style:font-name-asian="Arial" style:font-size-asian="10pt" style:font-name-complex="Arial" style:font-size-complex="10pt"/>
    </style:style>
    <style:style style:name="T262_10" style:family="text">
      <style:text-properties fo:font-size="10pt" style:font-name-asian="Arial" style:font-size-asian="10pt" style:font-name-complex="Arial" style:font-size-complex="10pt"/>
    </style:style>
    <style:style style:name="T262_11" style:family="text">
      <style:text-properties fo:font-size="10pt" style:font-name-asian="Arial" style:font-size-asian="10pt" style:font-name-complex="Arial" style:font-size-complex="10pt"/>
    </style:style>
    <style:style style:name="T262_12" style:family="text">
      <style:text-properties fo:font-size="10pt" style:font-name-asian="Arial" style:font-size-asian="10pt" style:font-name-complex="Arial" style:font-size-complex="10pt"/>
    </style:style>
    <style:style style:name="T262_13" style:family="text">
      <style:text-properties fo:font-size="10pt" style:font-name-asian="Arial" style:font-size-asian="10pt" style:font-name-complex="Arial" style:font-size-complex="10pt"/>
    </style:style>
    <style:style style:name="T262_14" style:family="text">
      <style:text-properties fo:font-size="10pt" style:font-name-asian="Arial" style:font-size-asian="10pt" style:font-name-complex="Arial" style:font-size-complex="10pt"/>
    </style:style>
    <style:style style:name="T262_15" style:family="text">
      <style:text-properties fo:font-size="10pt" style:font-name-asian="Arial" style:font-size-asian="10pt" style:font-name-complex="Arial" style:font-size-complex="10pt"/>
    </style:style>
    <style:style style:name="T262_16" style:family="text">
      <style:text-properties fo:font-size="10pt" style:font-name-asian="Arial" style:font-size-asian="10pt" style:font-name-complex="Arial" style:font-size-complex="10pt"/>
    </style:style>
    <style:style style:name="T262_17" style:family="text">
      <style:text-properties fo:font-size="10pt" style:font-name-asian="Arial" style:font-size-asian="10pt" style:font-name-complex="Arial" style:font-size-complex="10pt"/>
    </style:style>
    <style:style style:name="T262_18" style:family="text">
      <style:text-properties fo:font-size="10pt" style:font-name-asian="Arial" style:font-size-asian="10pt" style:font-name-complex="Arial" style:font-size-complex="10pt"/>
    </style:style>
    <style:style style:name="T262_19" style:family="text">
      <style:text-properties fo:font-size="10pt" style:font-name-asian="Arial" style:font-size-asian="10pt" style:font-name-complex="Arial" style:font-size-complex="10pt"/>
    </style:style>
    <style:style style:name="T262_20" style:family="text">
      <style:text-properties fo:font-size="10pt" style:font-name-asian="Arial" style:font-size-asian="10pt" style:font-name-complex="Arial" style:font-size-complex="10pt"/>
    </style:style>
    <style:style style:name="T262_21" style:family="text">
      <style:text-properties fo:font-size="10pt" style:font-name-asian="Arial" style:font-size-asian="10pt" style:font-name-complex="Arial" style:font-size-complex="10pt"/>
    </style:style>
    <style:style style:name="T262_22" style:family="text">
      <style:text-properties fo:font-size="10pt" style:font-name-asian="Arial" style:font-size-asian="10pt" style:font-name-complex="Arial" style:font-size-complex="10pt"/>
    </style:style>
    <style:style style:name="T262_23" style:family="text">
      <style:text-properties fo:font-size="10pt" style:font-name-asian="Arial" style:font-size-asian="10pt" style:font-name-complex="Arial" style:font-size-complex="10pt"/>
    </style:style>
    <style:style style:name="T262_24" style:family="text">
      <style:text-properties fo:font-size="10pt" style:font-name-asian="Arial" style:font-size-asian="10pt" style:font-name-complex="Arial" style:font-size-complex="10pt"/>
    </style:style>
    <style:style style:name="T262_25" style:family="text">
      <style:text-properties fo:font-size="10pt" style:font-name-asian="Arial" style:font-size-asian="10pt" style:font-name-complex="Arial" style:font-size-complex="10pt"/>
    </style:style>
    <style:style style:name="T262_26" style:family="text">
      <style:text-properties fo:font-size="10pt" style:font-name-asian="Arial" style:font-size-asian="10pt" style:font-name-complex="Arial" style:font-size-complex="10pt"/>
    </style:style>
    <style:style style:name="T262_27" style:family="text">
      <style:text-properties fo:font-size="10pt" style:font-name-asian="Arial" style:font-size-asian="10pt" style:font-name-complex="Arial" style:font-size-complex="10pt"/>
    </style:style>
    <style:style style:name="T262_28" style:family="text">
      <style:text-properties fo:font-size="10pt" style:font-name-asian="Arial" style:font-size-asian="10pt" style:font-name-complex="Arial" style:font-size-complex="10pt"/>
    </style:style>
    <style:style style:name="T262_29" style:family="text">
      <style:text-properties fo:font-size="10pt" style:font-name-asian="Arial" style:font-size-asian="10pt" style:font-name-complex="Arial" style:font-size-complex="10pt"/>
    </style:style>
    <style:style style:name="T262_30" style:family="text">
      <style:text-properties fo:font-size="10pt" style:font-name-asian="Arial" style:font-size-asian="10pt" style:font-name-complex="Arial" style:font-size-complex="10pt"/>
    </style:style>
    <style:style style:name="T262_31" style:family="text">
      <style:text-properties fo:font-size="10pt" style:font-name-asian="Arial" style:font-size-asian="10pt" style:font-name-complex="Arial" style:font-size-complex="10pt"/>
    </style:style>
    <style:style style:name="T262_32" style:family="text">
      <style:text-properties fo:font-size="10pt" style:font-name-asian="Arial" style:font-size-asian="10pt" style:font-name-complex="Arial" style:font-size-complex="10pt"/>
    </style:style>
    <style:style style:name="T262_33" style:family="text">
      <style:text-properties fo:font-size="10pt" style:font-name-asian="Arial" style:font-size-asian="10pt" style:font-name-complex="Arial" style:font-size-complex="10pt"/>
    </style:style>
    <style:style style:name="T262_34" style:family="text">
      <style:text-properties fo:font-size="10pt" style:font-name-asian="Arial" style:font-size-asian="10pt" style:font-name-complex="Arial" style:font-size-complex="10pt"/>
    </style:style>
    <style:style style:name="T262_35" style:family="text">
      <style:text-properties fo:font-size="10pt" style:font-name-asian="Arial" style:font-size-asian="10pt" style:font-name-complex="Arial" style:font-size-complex="10pt"/>
    </style:style>
    <style:style style:name="T262_36" style:family="text">
      <style:text-properties fo:font-size="10pt" style:font-name-asian="Arial" style:font-size-asian="10pt" style:font-name-complex="Arial" style:font-size-complex="10pt"/>
    </style:style>
    <style:style style:name="T262_37" style:family="text">
      <style:text-properties fo:font-size="10pt" style:font-name-asian="Arial" style:font-size-asian="10pt" style:font-name-complex="Arial" style:font-size-complex="10pt"/>
    </style:style>
    <style:style style:name="T262_38" style:family="text">
      <style:text-properties fo:font-size="10pt" style:font-name-asian="Arial" style:font-size-asian="10pt" style:font-name-complex="Arial" style:font-size-complex="10pt"/>
    </style:style>
    <style:style style:name="T262_39" style:family="text">
      <style:text-properties fo:font-size="10pt" style:font-name-asian="Arial" style:font-size-asian="10pt" style:font-name-complex="Arial" style:font-size-complex="10pt"/>
    </style:style>
    <style:style style:name="T262_40" style:family="text">
      <style:text-properties fo:font-size="10pt" style:font-name-asian="Arial" style:font-size-asian="10pt" style:font-name-complex="Arial" style:font-size-complex="10pt"/>
    </style:style>
    <style:style style:name="T262_41" style:family="text">
      <style:text-properties fo:font-size="10pt" style:font-name-asian="Arial" style:font-size-asian="10pt" style:font-name-complex="Arial" style:font-size-complex="10pt"/>
    </style:style>
    <style:style style:name="T262_42" style:family="text">
      <style:text-properties fo:font-size="10pt" style:font-name-asian="Arial" style:font-size-asian="10pt" style:font-name-complex="Arial" style:font-size-complex="10pt"/>
    </style:style>
    <style:style style:name="T262_43" style:family="text">
      <style:text-properties fo:font-size="10pt" style:font-name-asian="Arial" style:font-size-asian="10pt" style:font-name-complex="Arial" style:font-size-complex="10pt"/>
    </style:style>
    <style:style style:name="T262_44" style:family="text">
      <style:text-properties fo:font-size="10pt" style:font-name-asian="Arial" style:font-size-asian="10pt" style:font-name-complex="Arial" style:font-size-complex="10pt"/>
    </style:style>
    <style:style style:name="T262_45" style:family="text">
      <style:text-properties fo:font-size="10pt" style:font-name-asian="Arial" style:font-size-asian="10pt" style:font-name-complex="Arial" style:font-size-complex="10pt"/>
    </style:style>
    <style:style style:name="T262_46" style:family="text">
      <style:text-properties fo:font-size="10pt" style:font-name-asian="Arial" style:font-size-asian="10pt" style:font-name-complex="Arial" style:font-size-complex="10pt"/>
    </style:style>
    <style:style style:name="T262_47" style:family="text">
      <style:text-properties fo:font-size="10pt" style:font-name-asian="Arial" style:font-size-asian="10pt" style:font-name-complex="Arial" style:font-size-complex="10pt"/>
    </style:style>
    <style:style style:name="T262_48" style:family="text">
      <style:text-properties fo:font-size="10pt" style:font-name-asian="Arial" style:font-size-asian="10pt" style:font-name-complex="Arial" style:font-size-complex="10pt"/>
    </style:style>
    <style:style style:name="T262_49" style:family="text">
      <style:text-properties fo:font-size="10pt" style:font-name-asian="Arial" style:font-size-asian="10pt" style:font-name-complex="Arial" style:font-size-complex="10pt"/>
    </style:style>
    <style:style style:name="T262_50" style:family="text">
      <style:text-properties fo:font-size="10pt" style:font-name-asian="Arial" style:font-size-asian="10pt" style:font-name-complex="Arial" style:font-size-complex="10pt"/>
    </style:style>
    <style:style style:name="T262_51" style:family="text">
      <style:text-properties fo:font-size="10pt" style:font-name-asian="Arial" style:font-size-asian="10pt" style:font-name-complex="Arial" style:font-size-complex="10pt"/>
    </style:style>
    <style:style style:name="P263" style:family="paragraph" style:parent-style-name="Normal">
      <style:paragraph-properties fo:margin-bottom="0.212cm"/>
    </style:style>
    <style:style style:name="T263_1" style:family="text">
      <style:text-properties fo:font-size="10pt" style:font-name-asian="Arial" style:font-size-asian="10pt" style:font-name-complex="Arial" style:font-size-complex="10pt"/>
    </style:style>
    <style:style style:name="T263_2" style:family="text">
      <style:text-properties fo:font-size="10pt" style:font-name-asian="Arial" style:font-size-asian="10pt" style:font-name-complex="Arial" style:font-size-complex="10pt"/>
    </style:style>
    <style:style style:name="T263_3" style:family="text">
      <style:text-properties fo:font-size="10pt" style:font-name-asian="Arial" style:font-size-asian="10pt" style:font-name-complex="Arial" style:font-size-complex="10pt"/>
    </style:style>
    <style:style style:name="T263_4" style:family="text">
      <style:text-properties fo:font-size="10pt" style:font-name-asian="Arial" style:font-size-asian="10pt" style:font-name-complex="Arial" style:font-size-complex="10pt"/>
    </style:style>
    <style:style style:name="T263_5" style:family="text">
      <style:text-properties fo:font-size="10pt" style:font-name-asian="Arial" style:font-size-asian="10pt" style:font-name-complex="Arial" style:font-size-complex="10pt"/>
    </style:style>
    <style:style style:name="T263_6" style:family="text">
      <style:text-properties fo:font-size="10pt" style:font-name-asian="Arial" style:font-size-asian="10pt" style:font-name-complex="Arial" style:font-size-complex="10pt"/>
    </style:style>
    <style:style style:name="T263_7" style:family="text">
      <style:text-properties fo:font-size="10pt" style:font-name-asian="Arial" style:font-size-asian="10pt" style:font-name-complex="Arial" style:font-size-complex="10pt"/>
    </style:style>
    <style:style style:name="T263_8" style:family="text">
      <style:text-properties fo:font-size="10pt" style:font-name-asian="Arial" style:font-size-asian="10pt" style:font-name-complex="Arial" style:font-size-complex="10pt"/>
    </style:style>
    <style:style style:name="T263_9" style:family="text">
      <style:text-properties fo:font-size="10pt" style:font-name-asian="Arial" style:font-size-asian="10pt" style:font-name-complex="Arial" style:font-size-complex="10pt"/>
    </style:style>
    <style:style style:name="T263_10" style:family="text">
      <style:text-properties fo:font-size="10pt" style:font-name-asian="Arial" style:font-size-asian="10pt" style:font-name-complex="Arial" style:font-size-complex="10pt"/>
    </style:style>
    <style:style style:name="T263_11" style:family="text">
      <style:text-properties fo:font-size="10pt" style:font-name-asian="Arial" style:font-size-asian="10pt" style:font-name-complex="Arial" style:font-size-complex="10pt"/>
    </style:style>
    <style:style style:name="T263_12" style:family="text">
      <style:text-properties fo:font-size="10pt" style:font-name-asian="Arial" style:font-size-asian="10pt" style:font-name-complex="Arial" style:font-size-complex="10pt"/>
    </style:style>
    <style:style style:name="T263_13" style:family="text">
      <style:text-properties fo:font-size="10pt" style:font-name-asian="Arial" style:font-size-asian="10pt" style:font-name-complex="Arial" style:font-size-complex="10pt"/>
    </style:style>
    <style:style style:name="T263_14" style:family="text">
      <style:text-properties fo:font-size="10pt" style:font-name-asian="Arial" style:font-size-asian="10pt" style:font-name-complex="Arial" style:font-size-complex="10pt"/>
    </style:style>
    <style:style style:name="T263_15" style:family="text">
      <style:text-properties fo:font-size="10pt" style:font-name-asian="Arial" style:font-size-asian="10pt" style:font-name-complex="Arial" style:font-size-complex="10pt"/>
    </style:style>
    <style:style style:name="T263_16" style:family="text">
      <style:text-properties fo:font-size="10pt" style:font-name-asian="Arial" style:font-size-asian="10pt" style:font-name-complex="Arial" style:font-size-complex="10pt"/>
    </style:style>
    <style:style style:name="T263_17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263_18" style:family="text">
      <style:text-properties fo:font-size="10pt" style:font-name-asian="Arial" style:font-size-asian="10pt" style:font-name-complex="Arial" style:font-size-complex="10pt"/>
    </style:style>
    <style:style style:name="T263_19" style:family="text">
      <style:text-properties fo:font-size="10pt" style:font-name-asian="Arial" style:font-size-asian="10pt" style:font-name-complex="Arial" style:font-size-complex="10pt"/>
    </style:style>
    <style:style style:name="T263_20" style:family="text">
      <style:text-properties fo:font-size="10pt" style:font-name-asian="Arial" style:font-size-asian="10pt" style:font-name-complex="Arial" style:font-size-complex="10pt"/>
    </style:style>
    <style:style style:name="P264" style:family="paragraph" style:parent-style-name="Normal">
      <style:paragraph-properties fo:margin-bottom="0.212cm"/>
    </style:style>
    <style:style style:name="T264_1" style:family="text">
      <style:text-properties fo:font-size="10pt" style:font-name-asian="Arial" style:font-size-asian="10pt" style:font-name-complex="Arial" style:font-size-complex="10pt"/>
    </style:style>
    <style:style style:name="T264_2" style:family="text">
      <style:text-properties fo:font-size="10pt" style:font-name-asian="Arial" style:font-size-asian="10pt" style:font-name-complex="Arial" style:font-size-complex="10pt"/>
    </style:style>
    <style:style style:name="T264_3" style:family="text">
      <style:text-properties fo:font-size="10pt" style:font-name-asian="Arial" style:font-size-asian="10pt" style:font-name-complex="Arial" style:font-size-complex="10pt"/>
    </style:style>
    <style:style style:name="T264_4" style:family="text">
      <style:text-properties fo:font-size="10pt" style:font-name-asian="Arial" style:font-size-asian="10pt" style:font-name-complex="Arial" style:font-size-complex="10pt"/>
    </style:style>
    <style:style style:name="T264_5" style:family="text">
      <style:text-properties fo:font-size="10pt" style:font-name-asian="Arial" style:font-size-asian="10pt" style:font-name-complex="Arial" style:font-size-complex="10pt"/>
    </style:style>
    <style:style style:name="P265" style:family="paragraph" style:parent-style-name="List_20_Paragraph">
      <style:paragraph-properties fo:margin-bottom="0.212cm"/>
    </style:style>
    <style:style style:name="T265_1" style:family="text">
      <style:text-properties fo:font-size="10pt" style:font-name-asian="Arial" style:font-size-asian="10pt" style:font-name-complex="Arial"/>
    </style:style>
    <style:style style:name="P266" style:family="paragraph" style:parent-style-name="List_20_Paragraph">
      <style:paragraph-properties fo:margin-bottom="0.212cm"/>
    </style:style>
    <style:style style:name="T266_1" style:family="text">
      <style:text-properties fo:font-size="10pt" style:font-name-asian="Arial" style:font-size-asian="10pt" style:font-name-complex="Arial"/>
    </style:style>
    <style:style style:name="P267" style:family="paragraph" style:parent-style-name="List_20_Paragraph">
      <style:paragraph-properties fo:margin-bottom="0.212cm"/>
      <style:text-properties fo:font-size="10pt" style:font-size-asian="10pt"/>
    </style:style>
    <style:style style:name="T267_1" style:family="text">
      <style:text-properties fo:font-size="10pt" style:font-name-asian="Arial" style:font-size-asian="10pt" style:font-name-complex="Arial"/>
    </style:style>
    <style:style style:name="P268" style:family="paragraph" style:parent-style-name="Normal"/>
    <style:style style:name="T268_1" style:family="text">
      <style:text-properties fo:font-size="10pt" style:font-name-asian="Arial" style:font-size-asian="10pt" style:font-name-complex="Arial" style:font-size-complex="10pt"/>
    </style:style>
    <style:style style:name="T268_2" style:family="text">
      <style:text-properties fo:font-size="10pt" style:font-name-asian="Arial" style:font-size-asian="10pt" style:font-name-complex="Arial" style:font-size-complex="10pt"/>
    </style:style>
    <style:style style:name="T268_3" style:family="text">
      <style:text-properties fo:font-size="10pt" style:font-name-asian="Arial" style:font-size-asian="10pt" style:font-name-complex="Arial" style:font-size-complex="10pt"/>
    </style:style>
    <style:style style:name="T268_4" style:family="text">
      <style:text-properties fo:font-size="10pt" style:font-name-asian="Arial" style:font-size-asian="10pt" style:font-name-complex="Arial" style:font-size-complex="10pt"/>
    </style:style>
    <style:style style:name="T268_5" style:family="text">
      <style:text-properties fo:font-size="10pt" style:font-name-asian="Arial" style:font-size-asian="10pt" style:font-name-complex="Arial" style:font-size-complex="10pt"/>
    </style:style>
    <style:style style:name="T268_6" style:family="text">
      <style:text-properties fo:font-size="10pt" style:font-name-asian="Arial" style:font-size-asian="10pt" style:font-name-complex="Arial" style:font-size-complex="10pt"/>
    </style:style>
    <style:style style:name="T268_7" style:family="text">
      <style:text-properties fo:font-size="10pt" style:font-name-asian="Arial" style:font-size-asian="10pt" style:font-name-complex="Arial" style:font-size-complex="10pt"/>
    </style:style>
    <style:style style:name="T268_8" style:family="text">
      <style:text-properties fo:color="#000000" style:font-name="Calibri" fo:font-size="11pt" style:font-name-asian="游明朝" style:font-size-asian="11pt" style:font-name-complex="Calibri" style:font-size-complex="11pt"/>
    </style:style>
    <style:style style:name="T268_9" style:family="text">
      <style:text-properties fo:font-size="10pt" style:font-name-asian="Arial" style:font-size-asian="10pt" style:font-name-complex="Arial" style:font-size-complex="10pt"/>
    </style:style>
    <style:style style:name="T268_10" style:family="text">
      <style:text-properties fo:font-size="10pt" style:font-name-asian="Arial" style:font-size-asian="10pt" style:font-name-complex="Arial" style:font-size-complex="10pt"/>
    </style:style>
    <style:style style:name="T268_11" style:family="text">
      <style:text-properties fo:font-size="10pt" style:font-name-asian="Arial" style:font-size-asian="10pt" style:font-name-complex="Arial" style:font-size-complex="10pt"/>
    </style:style>
    <style:style style:name="T268_12" style:family="text">
      <style:text-properties fo:font-size="10pt" style:font-name-asian="Arial" style:font-size-asian="10pt" style:font-name-complex="Arial" style:font-size-complex="10pt"/>
    </style:style>
    <style:style style:name="T268_13" style:family="text">
      <style:text-properties fo:font-size="10pt" style:font-name-asian="Arial" style:font-size-asian="10pt" style:font-name-complex="Arial" style:font-size-complex="10pt"/>
    </style:style>
    <style:style style:name="T268_14" style:family="text">
      <style:text-properties fo:font-size="10pt" style:font-name-asian="Arial" style:font-size-asian="10pt" style:font-name-complex="Arial" style:font-size-complex="10pt"/>
    </style:style>
    <style:style style:name="T268_15" style:family="text">
      <style:text-properties fo:font-size="10pt" style:font-name-asian="Arial" style:font-size-asian="10pt" style:font-name-complex="Arial" style:font-size-complex="10pt"/>
    </style:style>
    <style:style style:name="T268_16" style:family="text">
      <style:text-properties fo:font-size="10pt" style:font-name-asian="Arial" style:font-size-asian="10pt" style:font-name-complex="Arial" style:font-size-complex="10pt"/>
    </style:style>
    <style:style style:name="T268_17" style:family="text">
      <style:text-properties fo:font-size="10pt" style:font-name-asian="Arial" style:font-size-asian="10pt" style:font-name-complex="Arial" style:font-size-complex="10pt"/>
    </style:style>
    <style:style style:name="P269" style:family="paragraph" style:parent-style-name="Normal">
      <style:text-properties fo:color="#3c51b4" fo:font-size="10pt" style:font-name-asian="Arial" style:font-size-asian="10pt" style:font-name-complex="Arial" style:font-size-complex="10pt"/>
    </style:style>
    <style:style style:name="P270" style:family="paragraph" style:parent-style-name="Normal">
      <style:paragraph-properties fo:margin-bottom="0.212cm"/>
    </style:style>
    <style:style style:name="T270_1" style:family="text">
      <style:text-properties fo:font-size="10pt" style:font-name-asian="Arial" style:font-size-asian="10pt" style:font-name-complex="Arial" style:font-size-complex="10pt"/>
    </style:style>
    <style:style style:name="T270_2" style:family="text">
      <style:text-properties fo:font-size="10pt" style:font-name-asian="Arial" style:font-size-asian="10pt" style:font-name-complex="Arial" style:font-size-complex="10pt"/>
    </style:style>
    <style:style style:name="T270_3" style:family="text">
      <style:text-properties fo:font-size="10pt" style:font-name-asian="Arial" style:font-size-asian="10pt" style:font-name-complex="Arial" style:font-size-complex="10pt"/>
    </style:style>
    <style:style style:name="T270_4" style:family="text">
      <style:text-properties fo:font-size="10pt" style:font-name-asian="Arial" style:font-size-asian="10pt" style:font-name-complex="Arial" style:font-size-complex="10pt"/>
    </style:style>
    <style:style style:name="T270_5" style:family="text">
      <style:text-properties fo:font-size="10pt" style:font-name-asian="Arial" style:font-size-asian="10pt" style:font-name-complex="Arial" style:font-size-complex="10pt"/>
    </style:style>
    <style:style style:name="T270_6" style:family="text">
      <style:text-properties fo:font-size="10pt" style:font-name-asian="Arial" style:font-size-asian="10pt" style:font-name-complex="Arial" style:font-size-complex="10pt"/>
    </style:style>
    <style:style style:name="T270_7" style:family="text">
      <style:text-properties fo:font-size="10pt" style:font-name-asian="Arial" style:font-size-asian="10pt" style:font-name-complex="Arial" style:font-size-complex="10pt"/>
    </style:style>
    <style:style style:name="T270_8" style:family="text">
      <style:text-properties fo:font-size="10pt" style:font-name-asian="Arial" style:font-size-asian="10pt" style:font-name-complex="Arial" style:font-size-complex="10pt"/>
    </style:style>
    <style:style style:name="T270_9" style:family="text">
      <style:text-properties fo:font-size="10pt" style:font-name-asian="Arial" style:font-size-asian="10pt" style:font-name-complex="Arial" style:font-size-complex="10pt"/>
    </style:style>
    <style:style style:name="T270_10" style:family="text">
      <style:text-properties fo:font-size="10pt" style:font-name-asian="Arial" style:font-size-asian="10pt" style:font-name-complex="Arial" style:font-size-complex="10pt"/>
    </style:style>
    <style:style style:name="T270_11" style:family="text">
      <style:text-properties fo:font-size="10pt" style:font-name-asian="Arial" style:font-size-asian="10pt" style:font-name-complex="Arial" style:font-size-complex="10pt"/>
    </style:style>
    <style:style style:name="T270_12" style:family="text">
      <style:text-properties fo:font-size="10pt" style:font-name-asian="Arial" style:font-size-asian="10pt" style:font-name-complex="Arial" style:font-size-complex="10pt"/>
    </style:style>
    <style:style style:name="T270_13" style:family="text">
      <style:text-properties fo:font-size="10pt" style:font-name-asian="Arial" style:font-size-asian="10pt" style:font-name-complex="Arial" style:font-size-complex="10pt"/>
    </style:style>
    <style:style style:name="T270_14" style:family="text">
      <style:text-properties fo:font-size="10pt" style:font-name-asian="Arial" style:font-size-asian="10pt" style:font-name-complex="Arial" style:font-size-complex="10pt"/>
    </style:style>
    <style:style style:name="T270_15" style:family="text">
      <style:text-properties fo:font-size="10pt" style:font-name-asian="Arial" style:font-size-asian="10pt" style:font-name-complex="Arial" style:font-size-complex="10pt"/>
    </style:style>
    <style:style style:name="T270_16" style:family="text">
      <style:text-properties fo:font-size="10pt" style:font-name-asian="Arial" style:font-size-asian="10pt" style:font-name-complex="Arial" style:font-size-complex="10pt"/>
    </style:style>
    <style:style style:name="T270_17" style:family="text">
      <style:text-properties fo:font-size="10pt" style:font-name-asian="Arial" style:font-size-asian="10pt" style:font-name-complex="Arial" style:font-size-complex="10pt"/>
    </style:style>
    <style:style style:name="T270_18" style:family="text">
      <style:text-properties fo:font-size="10pt" style:font-name-asian="Arial" style:font-size-asian="10pt" style:font-name-complex="Arial" style:font-size-complex="10pt"/>
    </style:style>
    <style:style style:name="P271" style:family="paragraph" style:parent-style-name="Normal">
      <style:paragraph-properties fo:margin-bottom="0.212cm"/>
    </style:style>
    <style:style style:name="T271_1" style:family="text">
      <style:text-properties fo:font-size="10pt" style:font-name-asian="Arial" style:font-size-asian="10pt" style:font-name-complex="Arial" style:font-size-complex="10pt"/>
    </style:style>
    <style:style style:name="T271_2" style:family="text">
      <style:text-properties fo:font-size="10pt" style:font-name-asian="Arial" style:font-size-asian="10pt" style:font-name-complex="Arial" style:font-size-complex="10pt"/>
    </style:style>
    <style:style style:name="T271_3" style:family="text">
      <style:text-properties fo:font-size="10pt" style:font-name-asian="Arial" style:font-size-asian="10pt" style:font-name-complex="Arial" style:font-size-complex="10pt"/>
    </style:style>
    <style:style style:name="T271_4" style:family="text">
      <style:text-properties fo:font-size="10pt" style:font-name-asian="Arial" style:font-size-asian="10pt" style:font-name-complex="Arial" style:font-size-complex="10pt"/>
    </style:style>
    <style:style style:name="T271_5" style:family="text">
      <style:text-properties fo:font-size="10pt" style:font-name-asian="Arial" style:font-size-asian="10pt" style:font-name-complex="Arial" style:font-size-complex="10pt"/>
    </style:style>
    <style:style style:name="T271_6" style:family="text">
      <style:text-properties fo:font-size="10pt" style:font-name-asian="Arial" style:font-size-asian="10pt" style:font-name-complex="Arial" style:font-size-complex="10pt"/>
    </style:style>
    <style:style style:name="T271_7" style:family="text">
      <style:text-properties fo:font-size="10pt" style:font-name-asian="Arial" style:font-size-asian="10pt" style:font-name-complex="Arial" style:font-size-complex="10pt"/>
    </style:style>
    <style:style style:name="T271_8" style:family="text">
      <style:text-properties fo:font-size="10pt" style:font-name-asian="Arial" style:font-size-asian="10pt" style:font-name-complex="Arial" style:font-size-complex="10pt"/>
    </style:style>
    <style:style style:name="T271_9" style:family="text">
      <style:text-properties fo:font-size="10pt" style:font-name-asian="Arial" style:font-size-asian="10pt" style:font-name-complex="Arial" style:font-size-complex="10pt"/>
    </style:style>
    <style:style style:name="T271_10" style:family="text">
      <style:text-properties fo:font-size="10pt" style:font-name-asian="Arial" style:font-size-asian="10pt" style:font-name-complex="Arial" style:font-size-complex="10pt"/>
    </style:style>
    <style:style style:name="T271_11" style:family="text">
      <style:text-properties fo:font-size="10pt" style:font-name-asian="Arial" style:font-size-asian="10pt" style:font-name-complex="Arial" style:font-size-complex="10pt"/>
    </style:style>
    <style:style style:name="T271_12" style:family="text">
      <style:text-properties fo:font-size="10pt" style:font-name-asian="Arial" style:font-size-asian="10pt" style:font-name-complex="Arial" style:font-size-complex="10pt"/>
    </style:style>
    <style:style style:name="T271_13" style:family="text">
      <style:text-properties fo:font-size="10pt" style:font-name-asian="Arial" style:font-size-asian="10pt" style:font-name-complex="Arial" style:font-size-complex="10pt"/>
    </style:style>
    <style:style style:name="T271_14" style:family="text">
      <style:text-properties fo:font-size="10pt" style:font-name-asian="Arial" style:font-size-asian="10pt" style:font-name-complex="Arial" style:font-size-complex="10pt"/>
    </style:style>
    <style:style style:name="T271_15" style:family="text">
      <style:text-properties fo:font-size="10pt" style:font-name-asian="Arial" style:font-size-asian="10pt" style:font-name-complex="Arial" style:font-size-complex="10pt"/>
    </style:style>
    <style:style style:name="T271_16" style:family="text">
      <style:text-properties fo:font-size="10pt" style:font-name-asian="Arial" style:font-size-asian="10pt" style:font-name-complex="Arial" style:font-size-complex="10pt"/>
    </style:style>
    <style:style style:name="T271_17" style:family="text">
      <style:text-properties fo:font-size="10pt" style:font-name-asian="Arial" style:font-size-asian="10pt" style:font-name-complex="Arial" style:font-size-complex="10pt"/>
    </style:style>
    <style:style style:name="T271_18" style:family="text">
      <style:text-properties fo:font-size="10pt" style:font-name-asian="Arial" style:font-size-asian="10pt" style:font-name-complex="Arial" style:font-size-complex="10pt"/>
    </style:style>
    <style:style style:name="T271_19" style:family="text">
      <style:text-properties fo:font-size="10pt" style:font-name-asian="Arial" style:font-size-asian="10pt" style:font-name-complex="Arial" style:font-size-complex="10pt"/>
    </style:style>
    <style:style style:name="T271_20" style:family="text">
      <style:text-properties fo:font-size="10pt" style:font-name-asian="Arial" style:font-size-asian="10pt" style:font-name-complex="Arial" style:font-size-complex="10pt"/>
    </style:style>
    <style:style style:name="T271_21" style:family="text">
      <style:text-properties fo:font-size="10pt" style:font-name-asian="Arial" style:font-size-asian="10pt" style:font-name-complex="Arial" style:font-size-complex="10pt"/>
    </style:style>
    <style:style style:name="T271_22" style:family="text">
      <style:text-properties fo:font-size="10pt" style:font-name-asian="Arial" style:font-size-asian="10pt" style:font-name-complex="Arial" style:font-size-complex="10pt"/>
    </style:style>
    <style:style style:name="P272" style:family="paragraph" style:parent-style-name="Normal">
      <style:paragraph-properties fo:margin-bottom="0.212cm"/>
    </style:style>
    <style:style style:name="T272_1" style:family="text">
      <style:text-properties fo:font-size="10pt" style:font-name-asian="Arial" style:font-size-asian="10pt" style:font-name-complex="Arial" style:font-size-complex="10pt"/>
    </style:style>
    <style:style style:name="T272_2" style:family="text">
      <style:text-properties fo:font-size="10pt" style:font-name-asian="Arial" style:font-size-asian="10pt" style:font-name-complex="Arial" style:font-size-complex="10pt"/>
    </style:style>
    <style:style style:name="T272_3" style:family="text">
      <style:text-properties fo:font-size="10pt" style:font-name-asian="Arial" style:font-size-asian="10pt" style:font-name-complex="Arial" style:font-size-complex="10pt"/>
    </style:style>
    <style:style style:name="T272_4" style:family="text">
      <style:text-properties fo:font-size="10pt" style:font-name-asian="Arial" style:font-size-asian="10pt" style:font-name-complex="Arial" style:font-size-complex="10pt"/>
    </style:style>
    <style:style style:name="T272_5" style:family="text">
      <style:text-properties fo:font-size="10pt" style:font-name-asian="Arial" style:font-size-asian="10pt" style:font-name-complex="Arial" style:font-size-complex="10pt"/>
    </style:style>
    <style:style style:name="T272_6" style:family="text">
      <style:text-properties fo:font-size="10pt" style:font-name-asian="Arial" style:font-size-asian="10pt" style:font-name-complex="Arial" style:font-size-complex="10pt"/>
    </style:style>
    <style:style style:name="P273" style:family="paragraph" style:parent-style-name="Normal">
      <style:text-properties fo:color="#3c51b4" fo:font-size="10pt" style:font-name-asian="Arial" style:font-size-asian="10pt" style:font-name-complex="Arial" style:font-size-complex="10pt"/>
    </style:style>
    <style:style style:name="P274" style:family="paragraph" style:parent-style-name="Normal">
      <style:paragraph-properties fo:text-align="justify"/>
    </style:style>
    <style:style style:name="T27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74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74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75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276" style:family="paragraph" style:parent-style-name="Normal"/>
    <style:style style:name="T276_1" style:family="text">
      <style:text-properties fo:font-size="10pt" style:font-name-asian="Arial" style:font-size-asian="10pt" style:font-name-complex="Arial" style:font-size-complex="10pt"/>
    </style:style>
    <style:style style:name="T276_2" style:family="text">
      <style:text-properties fo:font-size="10pt" style:font-name-asian="Arial" style:font-size-asian="10pt" style:font-name-complex="Arial" style:font-size-complex="10pt"/>
    </style:style>
    <style:style style:name="T276_3" style:family="text">
      <style:text-properties fo:font-size="10pt" style:font-name-asian="Arial" style:font-size-asian="10pt" style:font-name-complex="Arial" style:font-size-complex="10pt"/>
    </style:style>
    <style:style style:name="T276_4" style:family="text">
      <style:text-properties fo:font-size="10pt" style:font-name-asian="Arial" style:font-size-asian="10pt" style:font-name-complex="Arial" style:font-size-complex="10pt"/>
    </style:style>
    <style:style style:name="P27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P279" style:family="paragraph" style:parent-style-name="Normal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P280" style:family="paragraph" style:parent-style-name="Normal"/>
    <style:style style:name="T280_1" style:family="text">
      <style:text-properties fo:font-size="10pt" style:font-name-asian="Arial" style:font-size-asian="10pt" style:font-name-complex="Arial" style:font-size-complex="10pt"/>
    </style:style>
    <style:style style:name="T280_2" style:family="text">
      <style:text-properties fo:font-size="10pt" style:font-name-asian="Arial" style:font-size-asian="10pt" style:font-name-complex="Arial" style:font-size-complex="10pt"/>
    </style:style>
    <style:style style:name="T280_3" style:family="text">
      <style:text-properties fo:font-size="10pt" style:font-name-asian="Arial" style:font-size-asian="10pt" style:font-name-complex="Arial" style:font-size-complex="10pt"/>
    </style:style>
    <style:style style:name="P281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82" style:family="paragraph" style:parent-style-name="Normal"/>
    <style:style style:name="T282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83" style:family="paragraph" style:parent-style-name="Normal">
      <style:text-properties fo:background-color="#ffff00" fo:font-size="10pt" style:font-name-asian="Arial" style:font-size-asian="10pt" style:font-name-complex="Arial" style:font-size-complex="10pt"/>
    </style:style>
    <style:style style:name="P284" style:family="paragraph" style:parent-style-name="Normal"/>
    <style:style style:name="T284_1" style:family="text">
      <style:text-properties fo:font-size="10pt" style:font-name-asian="Arial" style:font-size-asian="10pt" style:font-name-complex="Arial"/>
    </style:style>
    <style:style style:name="T284_2" style:family="text">
      <style:text-properties fo:font-size="10pt" style:font-name-asian="Arial" style:font-size-asian="10pt" style:font-name-complex="Arial"/>
    </style:style>
    <style:style style:name="T284_3" style:family="text">
      <style:text-properties fo:font-size="10pt" style:font-name-asian="Arial" style:font-size-asian="10pt" style:font-name-complex="Arial"/>
    </style:style>
    <style:style style:name="P285" style:family="paragraph" style:parent-style-name="Normal">
      <style:text-properties fo:font-size="10pt" style:font-name-asian="Arial" style:font-size-asian="10pt" style:font-name-complex="Arial"/>
    </style:style>
    <style:style style:name="P286" style:family="paragraph" style:parent-style-name="Normal"/>
    <style:style style:name="T286_1" style:family="text">
      <style:text-properties fo:font-size="10pt" style:font-size-asian="10pt"/>
    </style:style>
    <style:style style:name="T286_2" style:family="text">
      <style:text-properties fo:font-size="11pt" style:font-size-asian="11pt" style:font-size-complex="11pt"/>
    </style:style>
    <style:style style:name="T286_3" style:family="text">
      <style:text-properties fo:font-size="10pt" style:font-size-asian="10pt"/>
    </style:style>
    <style:style style:name="T286_4" style:family="text">
      <style:text-properties fo:font-size="10pt" style:font-size-asian="10pt"/>
    </style:style>
    <style:style style:name="T286_5" style:family="text">
      <style:text-properties fo:font-size="10pt" style:font-size-asian="10pt"/>
    </style:style>
    <style:style style:name="P287" style:family="paragraph" style:parent-style-name="Normal">
      <style:text-properties fo:font-size="10pt" style:font-name-asian="Arial" style:font-size-asian="10pt" style:font-name-complex="Arial"/>
    </style:style>
    <style:style style:name="P28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89" style:family="paragraph" style:parent-style-name="Normal">
      <style:text-properties fo:font-size="10pt" style:font-name-asian="Arial" style:font-size-asian="10pt" style:font-name-complex="Arial"/>
    </style:style>
    <style:style style:name="P290" style:family="paragraph" style:parent-style-name="Normal"/>
    <style:style style:name="P291" style:family="paragraph" style:parent-style-name="Normal">
      <style:paragraph-properties fo:break-before="page" fo:line-height="108%" fo:margin-bottom="0.282cm"/>
    </style:style>
    <style:style style:name="P292" style:family="paragraph" style:parent-style-name="Normal">
      <style:text-properties fo:font-size="9pt" style:font-name-asian="Arial" style:font-size-asian="9pt" style:font-name-complex="Arial" style:font-size-complex="9pt"/>
    </style:style>
    <style:style style:name="P293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able8" style:family="table">
      <style:table-properties table:align="left" style:width="16.782cm" fo:margin-left="-0.259cm"/>
    </style:style>
    <style:style style:name="Column28" style:family="table-column">
      <style:table-column-properties style:column-width="3.013cm"/>
    </style:style>
    <style:style style:name="Column29" style:family="table-column">
      <style:table-column-properties style:column-width="1.087cm"/>
    </style:style>
    <style:style style:name="Column30" style:family="table-column">
      <style:table-column-properties style:column-width="1.653cm"/>
    </style:style>
    <style:style style:name="Column31" style:family="table-column">
      <style:table-column-properties style:column-width="5.791cm"/>
    </style:style>
    <style:style style:name="Column32" style:family="table-column">
      <style:table-column-properties style:column-width="5.239cm"/>
    </style:style>
    <style:style style:name="Row21" style:family="table-row">
      <style:table-row-properties style:min-row-height="0.69cm"/>
    </style:style>
    <style:style style:name="Cell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6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95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296" style:family="paragraph" style:parent-style-name="Footnote_20_text"/>
    <style:style style:name="T296_1" style:family="text">
      <style:text-properties fo:font-size="9pt" style:font-size-asian="9pt" style:font-size-complex="9pt"/>
    </style:style>
    <style:style style:name="Row22" style:family="table-row">
      <style:table-row-properties style:min-row-height="0.612cm"/>
    </style:style>
    <style:style style:name="Cell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line-height="100%" fo:margin-bottom="0cm"/>
    </style:style>
    <style:style style:name="T2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3" style:family="table-row">
      <style:table-row-properties style:min-row-height="0.609cm"/>
    </style:style>
    <style:style style:name="Cell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0%" fo:margin-bottom="0cm"/>
    </style:style>
    <style:style style:name="T3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05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/>
    </style:style>
    <style:style style:name="Table9" style:family="table">
      <style:table-properties table:align="left" style:width="16.494cm" fo:margin-left="0cm"/>
    </style:style>
    <style:style style:name="Column33" style:family="table-column">
      <style:table-column-properties style:column-width="2.759cm"/>
    </style:style>
    <style:style style:name="Column34" style:family="table-column">
      <style:table-column-properties style:column-width="5.251cm"/>
    </style:style>
    <style:style style:name="Column35" style:family="table-column">
      <style:table-column-properties style:column-width="8.484cm"/>
    </style:style>
    <style:style style:name="Row24" style:family="table-row">
      <style:table-row-properties style:min-row-height="0.482cm"/>
    </style:style>
    <style:style style:name="Cell7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0%" fo:margin-bottom="0cm"/>
    </style:style>
    <style:style style:name="T3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5" style:family="table-row">
      <style:table-row-properties style:min-row-height="1.725cm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0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0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0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09_5" style:family="text" style:parent-style-name="Normal">
      <style:text-properties fo:font-size="10pt" style:font-name-asian="Arial" style:font-size-asian="10pt" style:font-name-complex="Arial" style:font-size-complex="10pt"/>
    </style:style>
    <style:style style:name="P310" style:family="paragraph" style:parent-style-name="Footnote_20_text"/>
    <style:style style:name="T310_1" style:family="text">
      <style:text-properties fo:font-size="9pt" style:font-size-asian="9pt" style:font-size-complex="9pt"/>
    </style:style>
    <style:style style:name="T310_2" style:family="text">
      <style:text-properties fo:font-size="9pt" style:font-name-asian="Arial" style:font-size-asian="9pt" style:font-name-complex="Arial" style:font-size-complex="9pt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P312" style:family="paragraph" style:parent-style-name="List_20_Paragraph">
      <style:paragraph-properties fo:line-height="100%" fo:margin-bottom="0.423cm" fo:margin-left="0.63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4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315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316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7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8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9" style:family="paragraph" style:parent-style-name="List_20_Paragraph">
      <style:paragraph-properties fo:text-indent="-0.635cm" fo:line-height="100%" fo:margin-bottom="0.423cm" fo:margin-left="1.2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0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0_8" style:family="text">
      <style:text-properties style:text-position="super 58%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0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0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2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6" style:family="table-row">
      <style:table-row-properties style:min-row-height="2.323cm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2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2_5" style:family="text" style:parent-style-name="Normal">
      <style:text-properties fo:font-size="10pt" style:font-name-asian="Arial" style:font-size-asian="10pt" style:font-name-complex="Arial" style:font-size-complex="10pt"/>
    </style:style>
    <style:style style:name="P323" style:family="paragraph" style:parent-style-name="Footnote_20_text"/>
    <style:style style:name="T323_1" style:family="text">
      <style:text-properties fo:font-size="9pt" style:font-size-asian="9pt" style:font-size-complex="9pt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6_1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2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2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29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3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31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 fo:font-weight="bold" style:font-weight-asian="bold"/>
    </style:style>
    <style:style style:name="P332" style:family="paragraph" style:parent-style-name="Normal">
      <style:paragraph-properties fo:text-align="justify"/>
    </style:style>
    <style:style style:name="T332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P333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/>
    </style:style>
    <style:style style:name="P334" style:family="paragraph" style:parent-style-name="Normal">
      <style:paragraph-properties fo:margin-bottom="0.212cm"/>
    </style:style>
    <style:style style:name="T334_1" style:family="text">
      <style:text-properties fo:color="#000000" fo:font-size="10pt" style:font-name-asian="Arial" style:font-size-asian="10pt" style:font-name-complex="Arial" style:font-size-complex="10pt"/>
    </style:style>
    <style:style style:name="T334_2" style:family="text">
      <style:text-properties fo:color="#000000" fo:font-size="10pt" style:font-name-asian="Arial" style:font-size-asian="10pt" style:font-name-complex="Arial" style:font-size-complex="10pt"/>
    </style:style>
    <style:style style:name="T334_3" style:family="text">
      <style:text-properties fo:color="#000000" fo:font-size="10pt" style:font-name-asian="Arial" style:font-size-asian="10pt" style:font-name-complex="Arial" style:font-size-complex="10pt"/>
    </style:style>
    <style:style style:name="T334_4" style:family="text">
      <style:text-properties fo:color="#000000" fo:font-size="10pt" style:font-name-asian="Arial" style:font-size-asian="10pt" style:font-name-complex="Arial" style:font-size-complex="10pt"/>
    </style:style>
    <style:style style:name="T334_5" style:family="text">
      <style:text-properties fo:color="#000000" fo:font-size="10pt" style:font-name-asian="Arial" style:font-size-asian="10pt" style:font-name-complex="Arial" style:font-size-complex="10pt"/>
    </style:style>
    <style:style style:name="T334_6" style:family="text">
      <style:text-properties fo:color="#000000" fo:font-size="10pt" style:font-name-asian="Arial" style:font-size-asian="10pt" style:font-name-complex="Arial" style:font-size-complex="10pt"/>
    </style:style>
    <style:style style:name="T334_7" style:family="text">
      <style:text-properties fo:color="#000000" fo:font-size="10pt" style:font-name-asian="Arial" style:font-size-asian="10pt" style:font-name-complex="Arial" style:font-size-complex="10pt"/>
    </style:style>
    <style:style style:name="T334_8" style:family="text">
      <style:text-properties fo:color="#000000" fo:font-size="10pt" style:font-name-asian="Arial" style:font-size-asian="10pt" style:font-name-complex="Arial" style:font-size-complex="10pt"/>
    </style:style>
    <style:style style:name="T334_9" style:family="text">
      <style:text-properties fo:color="#000000" fo:font-size="10pt" style:font-name-asian="Arial" style:font-size-asian="10pt" style:font-name-complex="Arial" style:font-size-complex="10pt"/>
    </style:style>
    <style:style style:name="T334_10" style:family="text">
      <style:text-properties fo:color="#000000" fo:font-size="10pt" style:font-name-asian="Arial" style:font-size-asian="10pt" style:font-name-complex="Arial" style:font-size-complex="10pt"/>
    </style:style>
    <style:style style:name="T334_11" style:family="text">
      <style:text-properties fo:color="#000000" fo:font-size="10pt" style:font-name-asian="Arial" style:font-size-asian="10pt" style:font-name-complex="Arial" style:font-size-complex="10pt"/>
    </style:style>
    <style:style style:name="T334_12" style:family="text">
      <style:text-properties fo:color="#000000" fo:font-size="10pt" style:font-name-asian="Arial" style:font-size-asian="10pt" style:font-name-complex="Arial" style:font-size-complex="10pt"/>
    </style:style>
    <style:style style:name="T334_13" style:family="text">
      <style:text-properties fo:color="#000000" fo:font-size="10pt" style:font-name-asian="Arial" style:font-size-asian="10pt" style:font-name-complex="Arial" style:font-size-complex="10pt"/>
    </style:style>
    <style:style style:name="T334_14" style:family="text">
      <style:text-properties fo:color="#000000" fo:font-size="10pt" style:font-name-asian="Arial" style:font-size-asian="10pt" style:font-name-complex="Arial" style:font-size-complex="10pt"/>
    </style:style>
    <style:style style:name="P335" style:family="paragraph" style:parent-style-name="Normal">
      <style:paragraph-properties fo:margin-bottom="0.212cm"/>
    </style:style>
    <style:style style:name="T335_1" style:family="text">
      <style:text-properties fo:color="#000000" fo:font-size="10pt" style:font-name-asian="Arial" style:font-size-asian="10pt" style:font-name-complex="Arial" style:font-size-complex="10pt"/>
    </style:style>
    <style:style style:name="T335_2" style:family="text">
      <style:text-properties fo:color="#000000" fo:font-size="10pt" style:font-name-asian="Arial" style:font-size-asian="10pt" style:font-name-complex="Arial" style:font-size-complex="10pt"/>
    </style:style>
    <style:style style:name="T335_3" style:family="text">
      <style:text-properties fo:color="#000000" fo:font-size="10pt" style:font-name-asian="Arial" style:font-size-asian="10pt" style:font-name-complex="Arial" style:font-size-complex="10pt"/>
    </style:style>
    <style:style style:name="T335_4" style:family="text">
      <style:text-properties fo:color="#000000" fo:font-size="10pt" style:font-name-asian="Arial" style:font-size-asian="10pt" style:font-name-complex="Arial" style:font-size-complex="10pt"/>
    </style:style>
    <style:style style:name="T335_5" style:family="text">
      <style:text-properties fo:color="#000000" fo:font-size="10pt" style:font-name-asian="Arial" style:font-size-asian="10pt" style:font-name-complex="Arial" style:font-size-complex="10pt"/>
    </style:style>
    <style:style style:name="T335_6" style:family="text">
      <style:text-properties fo:color="#000000" fo:font-size="10pt" style:font-name-asian="Arial" style:font-size-asian="10pt" style:font-name-complex="Arial" style:font-size-complex="10pt"/>
    </style:style>
    <style:style style:name="T335_7" style:family="text">
      <style:text-properties fo:color="#000000" fo:font-size="10pt" style:font-name-asian="Arial" style:font-size-asian="10pt" style:font-name-complex="Arial" style:font-size-complex="10pt"/>
    </style:style>
    <style:style style:name="T335_8" style:family="text">
      <style:text-properties fo:color="#000000" fo:font-size="10pt" style:font-name-asian="Arial" style:font-size-asian="10pt" style:font-name-complex="Arial" style:font-size-complex="10pt"/>
    </style:style>
    <style:style style:name="T335_9" style:family="text">
      <style:text-properties fo:color="#000000" fo:font-size="10pt" style:font-name-asian="Arial" style:font-size-asian="10pt" style:font-name-complex="Arial" style:font-size-complex="10pt"/>
    </style:style>
    <style:style style:name="T335_10" style:family="text">
      <style:text-properties fo:color="#000000" fo:font-size="10pt" style:font-name-asian="Arial" style:font-size-asian="10pt" style:font-name-complex="Arial" style:font-size-complex="10pt"/>
    </style:style>
    <style:style style:name="T335_11" style:family="text">
      <style:text-properties fo:color="#000000" fo:font-size="10pt" style:font-name-asian="Arial" style:font-size-asian="10pt" style:font-name-complex="Arial" style:font-size-complex="10pt"/>
    </style:style>
    <style:style style:name="T335_12" style:family="text">
      <style:text-properties fo:color="#000000" fo:font-size="10pt" style:font-name-asian="Arial" style:font-size-asian="10pt" style:font-name-complex="Arial" style:font-size-complex="10pt"/>
    </style:style>
    <style:style style:name="T335_13" style:family="text">
      <style:text-properties fo:color="#000000" fo:font-size="10pt" style:font-name-asian="Arial" style:font-size-asian="10pt" style:font-name-complex="Arial" style:font-size-complex="10pt"/>
    </style:style>
    <style:style style:name="T335_14" style:family="text">
      <style:text-properties fo:color="#000000" fo:font-size="10pt" style:font-name-asian="Arial" style:font-size-asian="10pt" style:font-name-complex="Arial" style:font-size-complex="10pt"/>
    </style:style>
    <style:style style:name="T335_15" style:family="text">
      <style:text-properties fo:color="#000000" fo:font-size="10pt" style:font-name-asian="Arial" style:font-size-asian="10pt" style:font-name-complex="Arial" style:font-size-complex="10pt"/>
    </style:style>
    <style:style style:name="T335_16" style:family="text">
      <style:text-properties fo:color="#000000" fo:font-size="10pt" style:font-name-asian="Arial" style:font-size-asian="10pt" style:font-name-complex="Arial" style:font-size-complex="10pt"/>
    </style:style>
    <style:style style:name="T335_17" style:family="text">
      <style:text-properties fo:color="#000000" fo:font-size="10pt" style:font-name-asian="Arial" style:font-size-asian="10pt" style:font-name-complex="Arial" style:font-size-complex="10pt"/>
    </style:style>
    <style:style style:name="T335_18" style:family="text">
      <style:text-properties fo:color="#000000" fo:font-size="10pt" style:font-name-asian="Arial" style:font-size-asian="10pt" style:font-name-complex="Arial" style:font-size-complex="10pt"/>
    </style:style>
    <style:style style:name="P336" style:family="paragraph" style:parent-style-name="Normal">
      <style:paragraph-properties fo:margin-bottom="0.212cm"/>
    </style:style>
    <style:style style:name="T336_1" style:family="text">
      <style:text-properties fo:color="#000000" fo:font-size="10pt" style:font-name-asian="Arial" style:font-size-asian="10pt" style:font-name-complex="Arial" style:font-size-complex="10pt"/>
    </style:style>
    <style:style style:name="T336_2" style:family="text">
      <style:text-properties fo:color="#000000" fo:font-size="10pt" style:font-name-asian="Arial" style:font-size-asian="10pt" style:font-name-complex="Arial" style:font-size-complex="10pt"/>
    </style:style>
    <style:style style:name="T336_3" style:family="text">
      <style:text-properties fo:color="#000000" fo:font-size="10pt" style:font-name-asian="Arial" style:font-size-asian="10pt" style:font-name-complex="Arial" style:font-size-complex="10pt"/>
    </style:style>
    <style:style style:name="T336_4" style:family="text">
      <style:text-properties fo:color="#000000" fo:font-size="10pt" style:font-name-asian="Arial" style:font-size-asian="10pt" style:font-name-complex="Arial" style:font-size-complex="10pt"/>
    </style:style>
    <style:style style:name="T336_5" style:family="text">
      <style:text-properties fo:color="#000000" fo:font-size="10pt" style:font-name-asian="Arial" style:font-size-asian="10pt" style:font-name-complex="Arial" style:font-size-complex="10pt"/>
    </style:style>
    <style:style style:name="T336_6" style:family="text">
      <style:text-properties fo:color="#000000" fo:font-size="10pt" style:font-name-asian="Arial" style:font-size-asian="10pt" style:font-name-complex="Arial" style:font-size-complex="10pt"/>
    </style:style>
    <style:style style:name="T336_7" style:family="text">
      <style:text-properties fo:color="#000000" fo:font-size="10pt" style:font-name-asian="Arial" style:font-size-asian="10pt" style:font-name-complex="Arial" style:font-size-complex="10pt"/>
    </style:style>
    <style:style style:name="T336_8" style:family="text">
      <style:text-properties fo:color="#000000" fo:font-size="10pt" style:font-name-asian="Arial" style:font-size-asian="10pt" style:font-name-complex="Arial" style:font-size-complex="10pt"/>
    </style:style>
    <style:style style:name="T336_9" style:family="text">
      <style:text-properties fo:color="#000000" fo:font-size="10pt" style:font-name-asian="Arial" style:font-size-asian="10pt" style:font-name-complex="Arial" style:font-size-complex="10pt"/>
    </style:style>
    <style:style style:name="T336_10" style:family="text">
      <style:text-properties fo:color="#000000" fo:font-size="10pt" style:font-name-asian="Arial" style:font-size-asian="10pt" style:font-name-complex="Arial" style:font-size-complex="10pt"/>
    </style:style>
    <style:style style:name="T336_11" style:family="text">
      <style:text-properties fo:color="#000000" fo:font-size="10pt" style:font-name-asian="Arial" style:font-size-asian="10pt" style:font-name-complex="Arial" style:font-size-complex="10pt"/>
    </style:style>
    <style:style style:name="T336_12" style:family="text">
      <style:text-properties fo:color="#000000" fo:font-size="10pt" style:font-name-asian="Arial" style:font-size-asian="10pt" style:font-name-complex="Arial" style:font-size-complex="10pt"/>
    </style:style>
    <style:style style:name="T336_13" style:family="text">
      <style:text-properties fo:color="#000000" fo:font-size="10pt" style:font-name-asian="Arial" style:font-size-asian="10pt" style:font-name-complex="Arial" style:font-size-complex="10pt"/>
    </style:style>
    <style:style style:name="T336_14" style:family="text">
      <style:text-properties fo:color="#000000" fo:font-size="10pt" style:font-name-asian="Arial" style:font-size-asian="10pt" style:font-name-complex="Arial" style:font-size-complex="10pt"/>
    </style:style>
    <style:style style:name="T336_15" style:family="text">
      <style:text-properties fo:color="#000000" fo:font-size="10pt" style:font-name-asian="Arial" style:font-size-asian="10pt" style:font-name-complex="Arial" style:font-size-complex="10pt"/>
    </style:style>
    <style:style style:name="T336_16" style:family="text">
      <style:text-properties fo:color="#000000" fo:font-size="10pt" style:font-name-asian="Arial" style:font-size-asian="10pt" style:font-name-complex="Arial" style:font-size-complex="10pt"/>
    </style:style>
    <style:style style:name="T336_17" style:family="text">
      <style:text-properties fo:color="#000000" fo:font-size="10pt" style:font-name-asian="Arial" style:font-size-asian="10pt" style:font-name-complex="Arial" style:font-size-complex="10pt"/>
    </style:style>
    <style:style style:name="T336_18" style:family="text">
      <style:text-properties fo:color="#000000" fo:font-size="10pt" style:font-name-asian="Arial" style:font-size-asian="10pt" style:font-name-complex="Arial" style:font-size-complex="10pt"/>
    </style:style>
    <style:style style:name="T336_19" style:family="text">
      <style:text-properties fo:color="#000000" fo:font-size="10pt" style:font-name-asian="Arial" style:font-size-asian="10pt" style:font-name-complex="Arial" style:font-size-complex="10pt"/>
    </style:style>
    <style:style style:name="T336_20" style:family="text">
      <style:text-properties fo:color="#000000" fo:font-size="10pt" style:font-name-asian="Arial" style:font-size-asian="10pt" style:font-name-complex="Arial" style:font-size-complex="10pt"/>
    </style:style>
    <style:style style:name="T336_21" style:family="text">
      <style:text-properties fo:color="#000000" fo:font-size="10pt" style:font-name-asian="Arial" style:font-size-asian="10pt" style:font-name-complex="Arial" style:font-size-complex="10pt"/>
    </style:style>
    <style:style style:name="T336_22" style:family="text">
      <style:text-properties fo:color="#000000" fo:font-size="10pt" style:font-name-asian="Arial" style:font-size-asian="10pt" style:font-name-complex="Arial" style:font-size-complex="10pt"/>
    </style:style>
    <style:style style:name="T336_23" style:family="text">
      <style:text-properties fo:color="#000000" fo:font-size="10pt" style:font-name-asian="Arial" style:font-size-asian="10pt" style:font-name-complex="Arial" style:font-size-complex="10pt"/>
    </style:style>
    <style:style style:name="T336_24" style:family="text">
      <style:text-properties fo:color="#000000" fo:font-size="10pt" style:font-name-asian="Arial" style:font-size-asian="10pt" style:font-name-complex="Arial" style:font-size-complex="10pt"/>
    </style:style>
    <style:style style:name="T336_25" style:family="text">
      <style:text-properties fo:color="#000000" fo:font-size="10pt" style:font-name-asian="Arial" style:font-size-asian="10pt" style:font-name-complex="Arial" style:font-size-complex="10pt"/>
    </style:style>
    <style:style style:name="T336_26" style:family="text">
      <style:text-properties fo:color="#000000" fo:font-size="10pt" style:font-name-asian="Arial" style:font-size-asian="10pt" style:font-name-complex="Arial" style:font-size-complex="10pt"/>
    </style:style>
    <style:style style:name="T336_27" style:family="text">
      <style:text-properties fo:color="#000000" fo:font-size="10pt" style:font-name-asian="Arial" style:font-size-asian="10pt" style:font-name-complex="Arial" style:font-size-complex="10pt"/>
    </style:style>
    <style:style style:name="T336_28" style:family="text">
      <style:text-properties fo:color="#000000" fo:font-size="10pt" style:font-name-asian="Arial" style:font-size-asian="10pt" style:font-name-complex="Arial" style:font-size-complex="10pt"/>
    </style:style>
    <style:style style:name="T336_29" style:family="text">
      <style:text-properties fo:color="#000000" fo:font-size="10pt" style:font-name-asian="Arial" style:font-size-asian="10pt" style:font-name-complex="Arial" style:font-size-complex="10pt"/>
    </style:style>
    <style:style style:name="T336_30" style:family="text">
      <style:text-properties fo:color="#000000" fo:font-size="10pt" style:font-name-asian="Arial" style:font-size-asian="10pt" style:font-name-complex="Arial" style:font-size-complex="10pt"/>
    </style:style>
    <style:style style:name="T336_31" style:family="text">
      <style:text-properties fo:color="#000000" fo:font-size="10pt" style:font-name-asian="Arial" style:font-size-asian="10pt" style:font-name-complex="Arial" style:font-size-complex="10pt"/>
    </style:style>
    <style:style style:name="T336_32" style:family="text">
      <style:text-properties fo:color="#000000" fo:font-size="10pt" style:font-name-asian="Arial" style:font-size-asian="10pt" style:font-name-complex="Arial" style:font-size-complex="10pt"/>
    </style:style>
    <style:style style:name="T336_33" style:family="text">
      <style:text-properties fo:color="#000000" fo:font-size="10pt" style:font-name-asian="Arial" style:font-size-asian="10pt" style:font-name-complex="Arial" style:font-size-complex="10pt"/>
    </style:style>
    <style:style style:name="T336_34" style:family="text">
      <style:text-properties fo:color="#000000" fo:font-size="10pt" style:font-name-asian="Arial" style:font-size-asian="10pt" style:font-name-complex="Arial" style:font-size-complex="10pt"/>
    </style:style>
    <style:style style:name="T336_35" style:family="text">
      <style:text-properties fo:color="#000000" fo:font-size="10pt" style:font-name-asian="Arial" style:font-size-asian="10pt" style:font-name-complex="Arial" style:font-size-complex="10pt"/>
    </style:style>
    <style:style style:name="T336_36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336_37" style:family="text">
      <style:text-properties fo:color="#000000" fo:font-size="10pt" style:font-name-asian="Arial" style:font-size-asian="10pt" style:font-name-complex="Arial" style:font-size-complex="10pt"/>
    </style:style>
    <style:style style:name="T336_38" style:family="text">
      <style:text-properties fo:color="#000000" fo:font-size="10pt" style:font-name-asian="Arial" style:font-size-asian="10pt" style:font-name-complex="Arial" style:font-size-complex="10pt"/>
    </style:style>
    <style:style style:name="T336_39" style:family="text">
      <style:text-properties fo:color="#000000" fo:font-size="10pt" style:font-name-asian="Arial" style:font-size-asian="10pt" style:font-name-complex="Arial" style:font-size-complex="10pt"/>
    </style:style>
    <style:style style:name="P337" style:family="paragraph" style:parent-style-name="Normal"/>
    <style:style style:name="T337_1" style:family="text">
      <style:text-properties fo:color="#000000" fo:font-size="10pt" style:font-name-asian="Arial" style:font-size-asian="10pt" style:font-name-complex="Arial" style:font-size-complex="10pt"/>
    </style:style>
    <style:style style:name="T337_2" style:family="text">
      <style:text-properties fo:color="#000000" fo:font-size="10pt" style:font-name-asian="Arial" style:font-size-asian="10pt" style:font-name-complex="Arial" style:font-size-complex="10pt"/>
    </style:style>
    <style:style style:name="T337_3" style:family="text">
      <style:text-properties fo:color="#000000" fo:font-size="10pt" style:font-name-asian="Arial" style:font-size-asian="10pt" style:font-name-complex="Arial" style:font-size-complex="10pt"/>
    </style:style>
    <style:style style:name="T337_4" style:family="text">
      <style:text-properties fo:color="#000000" fo:font-size="10pt" style:font-name-asian="Arial" style:font-size-asian="10pt" style:font-name-complex="Arial" style:font-size-complex="10pt"/>
    </style:style>
    <style:style style:name="T337_5" style:family="text">
      <style:text-properties fo:color="#000000" fo:font-size="10pt" style:font-name-asian="Arial" style:font-size-asian="10pt" style:font-name-complex="Arial" style:font-size-complex="10pt"/>
    </style:style>
    <style:style style:name="T337_6" style:family="text">
      <style:text-properties fo:color="#000000" fo:font-size="10pt" style:font-name-asian="Arial" style:font-size-asian="10pt" style:font-name-complex="Arial" style:font-size-complex="10pt"/>
    </style:style>
    <style:style style:name="T337_7" style:family="text">
      <style:text-properties fo:color="#000000" fo:font-size="10pt" style:font-name-asian="Arial" style:font-size-asian="10pt" style:font-name-complex="Arial" style:font-size-complex="10pt"/>
    </style:style>
    <style:style style:name="T337_8" style:family="text">
      <style:text-properties fo:color="#000000" fo:font-size="10pt" style:font-name-asian="Arial" style:font-size-asian="10pt" style:font-name-complex="Arial" style:font-size-complex="10pt"/>
    </style:style>
    <style:style style:name="T337_9" style:family="text">
      <style:text-properties fo:color="#000000" fo:font-size="10pt" style:font-name-asian="Arial" style:font-size-asian="10pt" style:font-name-complex="Arial" style:font-size-complex="10pt"/>
    </style:style>
    <style:style style:name="P338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339" style:family="paragraph" style:parent-style-name="Normal"/>
    <style:style style:name="T339_1" style:family="text">
      <style:text-properties fo:color="#000000" fo:font-size="10pt" style:font-name-asian="Arial" style:font-size-asian="10pt" style:font-name-complex="Arial" style:font-size-complex="10pt"/>
    </style:style>
    <style:style style:name="T339_2" style:family="text">
      <style:text-properties fo:color="#000000" fo:font-size="10pt" style:font-name-asian="Arial" style:font-size-asian="10pt" style:font-name-complex="Arial" style:font-size-complex="10pt"/>
    </style:style>
    <style:style style:name="T339_3" style:family="text">
      <style:text-properties fo:color="#000000" fo:font-size="10pt" style:font-name-asian="Arial" style:font-size-asian="10pt" style:font-name-complex="Arial" style:font-size-complex="10pt"/>
    </style:style>
    <style:style style:name="T339_4" style:family="text">
      <style:text-properties fo:color="#000000" fo:font-size="10pt" style:font-name-asian="Arial" style:font-size-asian="10pt" style:font-name-complex="Arial" style:font-size-complex="10pt"/>
    </style:style>
    <style:style style:name="T339_5" style:family="text">
      <style:text-properties fo:color="#000000" fo:font-size="10pt" style:font-name-asian="Arial" style:font-size-asian="10pt" style:font-name-complex="Arial" style:font-size-complex="10pt"/>
    </style:style>
    <style:style style:name="T339_6" style:family="text">
      <style:text-properties fo:color="#000000" fo:font-size="10pt" style:font-name-asian="Arial" style:font-size-asian="10pt" style:font-name-complex="Arial" style:font-size-complex="10pt"/>
    </style:style>
    <style:style style:name="T339_7" style:family="text">
      <style:text-properties fo:color="#000000" fo:font-size="10pt" style:font-name-asian="Arial" style:font-size-asian="10pt" style:font-name-complex="Arial" style:font-size-complex="10pt"/>
    </style:style>
    <style:style style:name="P340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341" style:family="paragraph" style:parent-style-name="Normal"/>
    <style:style style:name="T341_1" style:family="text">
      <style:text-properties fo:color="#000000" fo:font-size="10pt" style:font-name-asian="Arial" style:font-size-asian="10pt" style:font-name-complex="Arial" style:font-size-complex="10pt"/>
    </style:style>
    <style:style style:name="T341_2" style:family="text">
      <style:text-properties fo:color="#000000" fo:font-size="10pt" style:font-name-asian="Arial" style:font-size-asian="10pt" style:font-name-complex="Arial" style:font-size-complex="10pt"/>
    </style:style>
    <style:style style:name="T341_3" style:family="text">
      <style:text-properties fo:color="#000000" fo:font-size="10pt" style:font-name-asian="Arial" style:font-size-asian="10pt" style:font-name-complex="Arial" style:font-size-complex="10pt"/>
    </style:style>
    <style:style style:name="T341_4" style:family="text">
      <style:text-properties fo:color="#000000" fo:font-size="10pt" style:font-name-asian="Arial" style:font-size-asian="10pt" style:font-name-complex="Arial" style:font-size-complex="10pt"/>
    </style:style>
    <style:style style:name="T341_5" style:family="text">
      <style:text-properties fo:color="#000000" fo:font-size="10pt" style:font-name-asian="Arial" style:font-size-asian="10pt" style:font-name-complex="Arial" style:font-size-complex="10pt"/>
    </style:style>
    <style:style style:name="T341_6" style:family="text">
      <style:text-properties fo:color="#000000" fo:font-size="10pt" style:font-name-asian="Arial" style:font-size-asian="10pt" style:font-name-complex="Arial" style:font-size-complex="10pt"/>
    </style:style>
    <style:style style:name="T341_7" style:family="text">
      <style:text-properties fo:color="#000000" fo:font-size="10pt" style:font-name-asian="Arial" style:font-size-asian="10pt" style:font-name-complex="Arial" style:font-size-complex="10pt"/>
    </style:style>
    <style:style style:name="T341_8" style:family="text">
      <style:text-properties fo:color="#000000" fo:font-size="10pt" style:font-name-asian="Arial" style:font-size-asian="10pt" style:font-name-complex="Arial" style:font-size-complex="10pt"/>
    </style:style>
    <style:style style:name="T341_9" style:family="text">
      <style:text-properties style:font-style-complex="italic" fo:font-size="10pt" style:font-name-asian="Arial" style:font-size-asian="10pt" style:font-name-complex="Arial" style:font-size-complex="10pt" fo:language-asian="en" fo:country-asian="GB"/>
    </style:style>
    <style:style style:name="T341_10" style:family="text">
      <style:text-properties style:font-style-complex="italic" fo:font-size="10pt" style:font-name-asian="Arial" style:font-size-asian="10pt" style:font-name-complex="Arial" style:font-size-complex="10pt" fo:language-asian="en" fo:country-asian="GB"/>
    </style:style>
    <style:style style:name="T341_11" style:family="text">
      <style:text-properties fo:color="#000000" fo:font-size="10pt" style:font-name-asian="Arial" style:font-size-asian="10pt" style:font-name-complex="Arial" style:font-size-complex="10pt"/>
    </style:style>
    <style:style style:name="T341_12" style:family="text">
      <style:text-properties fo:color="#000000" fo:font-size="10pt" style:font-name-asian="Arial" style:font-size-asian="10pt" style:font-name-complex="Arial" style:font-size-complex="10pt"/>
    </style:style>
    <style:style style:name="P342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343" style:family="paragraph" style:parent-style-name="Normal"/>
    <style:style style:name="T343_1" style:family="text">
      <style:text-properties fo:color="#000000" fo:font-size="10pt" style:font-name-asian="Arial" style:font-size-asian="10pt" style:font-name-complex="Arial" style:font-size-complex="10pt"/>
    </style:style>
    <style:style style:name="T343_2" style:family="text">
      <style:text-properties fo:color="#000000" fo:font-size="10pt" style:font-name-asian="Arial" style:font-size-asian="10pt" style:font-name-complex="Arial" style:font-size-complex="10pt"/>
    </style:style>
    <style:style style:name="T343_3" style:family="text">
      <style:text-properties fo:color="#000000" fo:font-size="10pt" style:font-name-asian="Arial" style:font-size-asian="10pt" style:font-name-complex="Arial" style:font-size-complex="10pt"/>
    </style:style>
    <style:style style:name="T343_4" style:family="text">
      <style:text-properties fo:color="#000000" fo:font-size="10pt" style:font-name-asian="Arial" style:font-size-asian="10pt" style:font-name-complex="Arial" style:font-size-complex="10pt"/>
    </style:style>
    <style:style style:name="T343_5" style:family="text">
      <style:text-properties fo:color="#000000" fo:font-size="10pt" style:font-name-asian="Arial" style:font-size-asian="10pt" style:font-name-complex="Arial" style:font-size-complex="10pt"/>
    </style:style>
    <style:style style:name="T343_6" style:family="text">
      <style:text-properties fo:color="#000000" fo:font-size="10pt" style:font-name-asian="Arial" style:font-size-asian="10pt" style:font-name-complex="Arial" style:font-size-complex="10pt"/>
    </style:style>
    <style:style style:name="T343_7" style:family="text">
      <style:text-properties fo:color="#000000" fo:font-size="10pt" style:font-name-asian="Arial" style:font-size-asian="10pt" style:font-name-complex="Arial" style:font-size-complex="10pt"/>
    </style:style>
    <style:style style:name="T343_8" style:family="text">
      <style:text-properties fo:color="#000000" fo:font-size="10pt" style:font-name-asian="Arial" style:font-size-asian="10pt" style:font-name-complex="Arial" style:font-size-complex="10pt"/>
    </style:style>
    <style:style style:name="T343_9" style:family="text">
      <style:text-properties fo:color="#000000" fo:font-size="10pt" style:font-name-asian="Arial" style:font-size-asian="10pt" style:font-name-complex="Arial" style:font-size-complex="10pt"/>
    </style:style>
    <style:style style:name="T343_10" style:family="text">
      <style:text-properties fo:color="#000000" fo:font-size="10pt" style:font-name-asian="Arial" style:font-size-asian="10pt" style:font-name-complex="Arial" style:font-size-complex="10pt"/>
    </style:style>
    <style:style style:name="T343_11" style:family="text">
      <style:text-properties fo:color="#000000" fo:font-size="10pt" style:font-name-asian="Arial" style:font-size-asian="10pt" style:font-name-complex="Arial" style:font-size-complex="10pt"/>
    </style:style>
    <style:style style:name="T343_12" style:family="text">
      <style:text-properties fo:color="#000000" fo:font-size="10pt" style:font-name-asian="Arial" style:font-size-asian="10pt" style:font-name-complex="Arial" style:font-size-complex="10pt"/>
    </style:style>
    <style:style style:name="T343_13" style:family="text">
      <style:text-properties fo:color="#000000" fo:font-size="10pt" style:font-name-asian="Arial" style:font-size-asian="10pt" style:font-name-complex="Arial" style:font-size-complex="10pt"/>
    </style:style>
    <style:style style:name="T343_14" style:family="text">
      <style:text-properties fo:color="#000000" fo:font-size="10pt" style:font-name-asian="Arial" style:font-size-asian="10pt" style:font-name-complex="Arial" style:font-size-complex="10pt"/>
    </style:style>
    <style:style style:name="T343_15" style:family="text">
      <style:text-properties fo:color="#000000" fo:font-size="10pt" style:font-name-asian="Arial" style:font-size-asian="10pt" style:font-name-complex="Arial" style:font-size-complex="10pt"/>
    </style:style>
    <style:style style:name="T343_16" style:family="text">
      <style:text-properties fo:color="#000000" fo:font-size="10pt" style:font-name-asian="Arial" style:font-size-asian="10pt" style:font-name-complex="Arial" style:font-size-complex="10pt"/>
    </style:style>
    <style:style style:name="T343_17" style:family="text">
      <style:text-properties fo:color="#000000" fo:font-size="10pt" style:font-name-asian="Arial" style:font-size-asian="10pt" style:font-name-complex="Arial" style:font-size-complex="10pt"/>
    </style:style>
    <style:style style:name="T343_18" style:family="text">
      <style:text-properties fo:color="#000000" fo:font-size="10pt" style:font-name-asian="Arial" style:font-size-asian="10pt" style:font-name-complex="Arial" style:font-size-complex="10pt"/>
    </style:style>
    <style:style style:name="T343_19" style:family="text">
      <style:text-properties fo:color="#000000" fo:font-size="10pt" style:font-name-asian="Arial" style:font-size-asian="10pt" style:font-name-complex="Arial" style:font-size-complex="10pt"/>
    </style:style>
    <style:style style:name="T343_20" style:family="text">
      <style:text-properties fo:color="#000000" fo:font-size="10pt" style:font-name-asian="Arial" style:font-size-asian="10pt" style:font-name-complex="Arial" style:font-size-complex="10pt"/>
    </style:style>
    <style:style style:name="T343_21" style:family="text">
      <style:text-properties fo:color="#000000" fo:font-size="10pt" style:font-name-asian="Arial" style:font-size-asian="10pt" style:font-name-complex="Arial" style:font-size-complex="10pt"/>
    </style:style>
    <style:style style:name="T343_22" style:family="text">
      <style:text-properties fo:color="#000000" fo:font-size="10pt" style:font-name-asian="Arial" style:font-size-asian="10pt" style:font-name-complex="Arial" style:font-size-complex="10pt"/>
    </style:style>
    <style:style style:name="T343_23" style:family="text">
      <style:text-properties fo:color="#000000" fo:font-size="10pt" style:font-name-asian="Arial" style:font-size-asian="10pt" style:font-name-complex="Arial" style:font-size-complex="10pt"/>
    </style:style>
    <style:style style:name="T343_24" style:family="text">
      <style:text-properties fo:color="#000000" fo:font-size="10pt" style:font-name-asian="Arial" style:font-size-asian="10pt" style:font-name-complex="Arial" style:font-size-complex="10pt"/>
    </style:style>
    <style:style style:name="T343_25" style:family="text">
      <style:text-properties fo:color="#000000" fo:font-size="10pt" style:font-name-asian="Arial" style:font-size-asian="10pt" style:font-name-complex="Arial" style:font-size-complex="10pt"/>
    </style:style>
    <style:style style:name="T343_26" style:family="text">
      <style:text-properties fo:color="#000000" fo:font-size="10pt" style:font-name-asian="Arial" style:font-size-asian="10pt" style:font-name-complex="Arial" style:font-size-complex="10pt"/>
    </style:style>
    <style:style style:name="T343_27" style:family="text">
      <style:text-properties fo:color="#000000" fo:font-size="10pt" style:font-name-asian="Arial" style:font-size-asian="10pt" style:font-name-complex="Arial" style:font-size-complex="10pt"/>
    </style:style>
    <style:style style:name="T343_28" style:family="text">
      <style:text-properties fo:color="#000000" fo:font-size="10pt" style:font-name-asian="Arial" style:font-size-asian="10pt" style:font-name-complex="Arial" style:font-size-complex="10pt"/>
    </style:style>
    <style:style style:name="T343_29" style:family="text">
      <style:text-properties fo:color="#000000" fo:font-size="10pt" style:font-name-asian="Arial" style:font-size-asian="10pt" style:font-name-complex="Arial" style:font-size-complex="10pt"/>
    </style:style>
    <style:style style:name="T343_30" style:family="text">
      <style:text-properties fo:color="#000000" fo:font-size="10pt" style:font-name-asian="Arial" style:font-size-asian="10pt" style:font-name-complex="Arial" style:font-size-complex="10pt"/>
    </style:style>
    <style:style style:name="T343_31" style:family="text">
      <style:text-properties fo:color="#000000" fo:font-size="10pt" style:font-name-asian="Arial" style:font-size-asian="10pt" style:font-name-complex="Arial" style:font-size-complex="10pt"/>
    </style:style>
    <style:style style:name="T343_32" style:family="text">
      <style:text-properties fo:color="#000000" fo:font-size="10pt" style:font-name-asian="Arial" style:font-size-asian="10pt" style:font-name-complex="Arial" style:font-size-complex="10pt"/>
    </style:style>
    <style:style style:name="T343_33" style:family="text">
      <style:text-properties fo:color="#000000" fo:font-size="10pt" style:font-name-asian="Arial" style:font-size-asian="10pt" style:font-name-complex="Arial" style:font-size-complex="10pt"/>
    </style:style>
    <style:style style:name="T343_34" style:family="text">
      <style:text-properties fo:color="#000000" fo:font-size="10pt" style:font-name-asian="Arial" style:font-size-asian="10pt" style:font-name-complex="Arial" style:font-size-complex="10pt"/>
    </style:style>
    <style:style style:name="T343_35" style:family="text">
      <style:text-properties fo:color="#000000" fo:font-size="10pt" style:font-name-asian="Arial" style:font-size-asian="10pt" style:font-name-complex="Arial" style:font-size-complex="10pt"/>
    </style:style>
    <style:style style:name="T343_36" style:family="text">
      <style:text-properties fo:color="#000000" fo:font-size="10pt" style:font-name-asian="Arial" style:font-size-asian="10pt" style:font-name-complex="Arial" style:font-size-complex="10pt"/>
    </style:style>
    <style:style style:name="T343_37" style:family="text">
      <style:text-properties fo:color="#000000" fo:font-size="10pt" style:font-name-asian="Arial" style:font-size-asian="10pt" style:font-name-complex="Arial" style:font-size-complex="10pt"/>
    </style:style>
    <style:style style:name="T343_38" style:family="text">
      <style:text-properties fo:color="#000000" fo:font-size="10pt" style:font-name-asian="Arial" style:font-size-asian="10pt" style:font-name-complex="Arial" style:font-size-complex="10pt"/>
    </style:style>
    <style:style style:name="T343_39" style:family="text">
      <style:text-properties fo:color="#000000" fo:font-size="10pt" style:font-name-asian="Arial" style:font-size-asian="10pt" style:font-name-complex="Arial" style:font-size-complex="10pt"/>
    </style:style>
    <style:style style:name="T343_40" style:family="text">
      <style:text-properties fo:color="#000000" fo:font-size="10pt" style:font-name-asian="Arial" style:font-size-asian="10pt" style:font-name-complex="Arial" style:font-size-complex="10pt"/>
    </style:style>
    <style:style style:name="T343_41" style:family="text">
      <style:text-properties fo:color="#000000" fo:font-size="10pt" style:font-name-asian="Arial" style:font-size-asian="10pt" style:font-name-complex="Arial" style:font-size-complex="10pt"/>
    </style:style>
    <style:style style:name="T343_42" style:family="text">
      <style:text-properties fo:color="#000000" fo:font-size="10pt" style:font-name-asian="Arial" style:font-size-asian="10pt" style:font-name-complex="Arial" style:font-size-complex="10pt"/>
    </style:style>
    <style:style style:name="T343_43" style:family="text">
      <style:text-properties fo:color="#000000" fo:font-size="10pt" style:font-name-asian="Arial" style:font-size-asian="10pt" style:font-name-complex="Arial" style:font-size-complex="10pt"/>
    </style:style>
    <style:style style:name="T343_44" style:family="text">
      <style:text-properties fo:color="#000000" fo:font-size="10pt" style:font-name-asian="Arial" style:font-size-asian="10pt" style:font-name-complex="Arial" style:font-size-complex="10pt"/>
    </style:style>
    <style:style style:name="T343_45" style:family="text">
      <style:text-properties fo:color="#000000" fo:font-size="10pt" style:font-name-asian="Arial" style:font-size-asian="10pt" style:font-name-complex="Arial" style:font-size-complex="10pt"/>
    </style:style>
    <style:style style:name="T343_46" style:family="text">
      <style:text-properties fo:color="#000000" fo:font-size="10pt" style:font-name-asian="Arial" style:font-size-asian="10pt" style:font-name-complex="Arial" style:font-size-complex="10pt"/>
    </style:style>
    <style:style style:name="T343_47" style:family="text">
      <style:text-properties fo:color="#000000" fo:font-size="10pt" style:font-name-asian="Arial" style:font-size-asian="10pt" style:font-name-complex="Arial" style:font-size-complex="10pt"/>
    </style:style>
    <style:style style:name="T343_48" style:family="text">
      <style:text-properties fo:color="#000000" fo:font-size="10pt" style:font-name-asian="Arial" style:font-size-asian="10pt" style:font-name-complex="Arial" style:font-size-complex="10pt"/>
    </style:style>
    <style:style style:name="T343_49" style:family="text">
      <style:text-properties fo:color="#000000" fo:font-size="10pt" style:font-name-asian="Arial" style:font-size-asian="10pt" style:font-name-complex="Arial" style:font-size-complex="10pt"/>
    </style:style>
    <style:style style:name="T343_50" style:family="text">
      <style:text-properties fo:color="#000000" fo:font-size="10pt" style:font-name-asian="Arial" style:font-size-asian="10pt" style:font-name-complex="Arial" style:font-size-complex="10pt"/>
    </style:style>
    <style:style style:name="P344" style:family="paragraph" style:parent-style-name="Normal">
      <style:paragraph-properties fo:line-height="115%" fo:margin-bottom="0.212cm"/>
      <style:text-properties style:font-style-complex="italic" fo:font-size="10pt" style:font-name-asian="Arial" style:font-size-asian="10pt" style:font-name-complex="Arial" style:font-size-complex="10pt" fo:language-asian="en" fo:country-asian="GB"/>
    </style:style>
    <style:style style:name="P345" style:family="paragraph" style:parent-style-name="Normal">
      <style:paragraph-properties fo:text-align="justify"/>
    </style:style>
    <style:style style:name="T34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45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45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4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347" style:family="paragraph" style:parent-style-name="Normal"/>
    <style:style style:name="T347_1" style:family="text">
      <style:text-properties fo:font-size="10pt" style:font-name-asian="Arial" style:font-size-asian="10pt" style:font-name-complex="Arial" style:font-size-complex="10pt"/>
    </style:style>
    <style:style style:name="P34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349" style:family="paragraph" style:parent-style-name="Normal">
      <style:paragraph-properties fo:text-align="justify"/>
    </style:style>
    <style:style style:name="T349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P350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0pt" style:font-name-asian="Arial" style:font-size-asian="10pt" style:font-name-complex="Arial" style:font-size-complex="10pt"/>
    </style:style>
    <style:style style:name="P351" style:family="paragraph" style:parent-style-name="Normal">
      <style:paragraph-properties fo:line-height="108%" fo:margin-bottom="0.282cm"/>
    </style:style>
    <style:style style:name="T351_1" style:family="text">
      <style:text-properties fo:font-size="10pt" style:font-name-asian="Arial" style:font-size-asian="10pt" style:font-name-complex="Arial" style:font-size-complex="10pt"/>
    </style:style>
    <style:style style:name="T351_2" style:family="text">
      <style:text-properties fo:font-size="10pt" style:font-name-asian="Arial" style:font-size-asian="10pt" style:font-name-complex="Arial" style:font-size-complex="10pt"/>
    </style:style>
    <style:style style:name="T351_3" style:family="text">
      <style:text-properties fo:font-size="10pt" style:font-name-asian="Arial" style:font-size-asian="10pt" style:font-name-complex="Arial" style:font-size-complex="10pt"/>
    </style:style>
    <style:style style:name="T351_4" style:family="text">
      <style:text-properties fo:font-size="10pt" style:font-name-asian="Arial" style:font-size-asian="10pt" style:font-name-complex="Arial" style:font-size-complex="10pt"/>
    </style:style>
    <style:style style:name="T351_5" style:family="text">
      <style:text-properties fo:font-size="10pt" style:font-name-asian="Arial" style:font-size-asian="10pt" style:font-name-complex="Arial" style:font-size-complex="10pt"/>
    </style:style>
    <style:style style:name="T351_6" style:family="text">
      <style:text-properties fo:font-size="10pt" style:font-name-asian="Arial" style:font-size-asian="10pt" style:font-name-complex="Arial" style:font-size-complex="10pt"/>
    </style:style>
    <style:style style:name="P352" style:family="paragraph" style:parent-style-name="Normal"/>
    <style:style style:name="T352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353" style:family="paragraph" style:parent-style-name="Normal">
      <style:text-properties fo:font-size="10pt" style:font-name-asian="Arial" style:font-size-asian="10pt" style:font-name-complex="Arial"/>
    </style:style>
    <style:style style:name="P354" style:family="paragraph" style:parent-style-name="Normal"/>
    <style:style style:name="T354_1" style:family="text">
      <style:text-properties fo:font-size="10pt" style:font-name-asian="Arial" style:font-size-asian="10pt" style:font-name-complex="Arial"/>
    </style:style>
    <style:style style:name="T354_2" style:family="text">
      <style:text-properties fo:font-size="10pt" style:font-name-asian="Arial" style:font-size-asian="10pt" style:font-name-complex="Arial"/>
    </style:style>
    <style:style style:name="T354_3" style:family="text">
      <style:text-properties fo:font-size="10pt" style:font-name-asian="Arial" style:font-size-asian="10pt" style:font-name-complex="Arial"/>
    </style:style>
    <style:style style:name="T354_4" style:family="text">
      <style:text-properties fo:color="#000000" fo:font-size="10pt" style:font-name-asian="Arial" style:font-size-asian="10pt" style:font-name-complex="Arial" style:font-size-complex="10pt"/>
    </style:style>
    <style:style style:name="T354_5" style:family="text">
      <style:text-properties fo:color="#000000" fo:font-size="10pt" style:font-name-asian="Arial" style:font-size-asian="10pt" style:font-name-complex="Arial" style:font-size-complex="10pt"/>
    </style:style>
    <style:style style:name="T354_6" style:family="text">
      <style:text-properties fo:color="#000000" fo:font-size="10pt" style:font-name-asian="Arial" style:font-size-asian="10pt" style:font-name-complex="Arial" style:font-size-complex="10pt"/>
    </style:style>
    <style:style style:name="T354_7" style:family="text">
      <style:text-properties fo:font-size="10pt" style:font-name-asian="Arial" style:font-size-asian="10pt" style:font-name-complex="Arial"/>
    </style:style>
    <style:style style:name="T354_8" style:family="text">
      <style:text-properties fo:font-size="10pt" style:font-name-asian="Arial" style:font-size-asian="10pt" style:font-name-complex="Arial"/>
    </style:style>
    <style:style style:name="P355" style:family="paragraph" style:parent-style-name="Normal">
      <style:text-properties fo:font-size="10pt" style:font-name-asian="Arial" style:font-size-asian="10pt" style:font-name-complex="Arial"/>
    </style:style>
    <style:style style:name="P356" style:family="paragraph" style:parent-style-name="Normal"/>
    <style:style style:name="T356_1" style:family="text">
      <style:text-properties fo:font-size="10pt" style:font-name-asian="Arial" style:font-size-asian="10pt" style:font-name-complex="Arial"/>
    </style:style>
    <style:style style:name="T356_2" style:family="text">
      <style:text-properties fo:font-size="10pt" style:font-name-asian="Arial" style:font-size-asian="10pt" style:font-name-complex="Arial"/>
    </style:style>
    <style:style style:name="T356_3" style:family="text">
      <style:text-properties fo:font-size="10pt" style:font-name-asian="Arial" style:font-size-asian="10pt" style:font-name-complex="Arial"/>
    </style:style>
    <style:style style:name="T356_4" style:family="text">
      <style:text-properties fo:font-size="10pt" style:font-name-asian="Arial" style:font-size-asian="10pt" style:font-name-complex="Arial"/>
    </style:style>
    <style:style style:name="T356_5" style:family="text">
      <style:text-properties fo:font-size="10pt" style:font-name-asian="Arial" style:font-size-asian="10pt" style:font-name-complex="Arial"/>
    </style:style>
    <style:style style:name="T356_6" style:family="text">
      <style:text-properties fo:font-size="10pt" style:font-name-asian="Arial" style:font-size-asian="10pt" style:font-name-complex="Arial"/>
    </style:style>
    <style:style style:name="T356_7" style:family="text">
      <style:text-properties fo:font-size="10pt" style:font-name-asian="Arial" style:font-size-asian="10pt" style:font-name-complex="Arial"/>
    </style:style>
    <style:style style:name="T356_8" style:family="text">
      <style:text-properties fo:font-size="10pt" style:font-name-asian="Arial" style:font-size-asian="10pt" style:font-name-complex="Arial"/>
    </style:style>
    <style:style style:name="T356_9" style:family="text">
      <style:text-properties fo:font-size="10pt" style:font-name-asian="Arial" style:font-size-asian="10pt" style:font-name-complex="Arial"/>
    </style:style>
    <style:style style:name="T356_10" style:family="text">
      <style:text-properties fo:font-size="10pt" style:font-name-asian="Arial" style:font-size-asian="10pt" style:font-name-complex="Arial"/>
    </style:style>
    <style:style style:name="P357" style:family="paragraph" style:parent-style-name="Normal">
      <style:paragraph-properties fo:line-height="108%" fo:margin-bottom="0.282cm"/>
      <style:text-properties fo:font-size="10pt" style:font-name-asian="Arial" style:font-size-asian="10pt" style:font-name-complex="Arial" style:font-size-complex="10pt"/>
    </style:style>
    <style:style style:name="P358" style:family="paragraph" style:parent-style-name="Normal">
      <style:paragraph-properties fo:line-height="108%" fo:margin-bottom="0.282cm"/>
      <style:text-properties fo:font-size="10pt" style:font-name-asian="Arial" style:font-size-asian="10pt" style:font-name-complex="Arial" style:font-size-complex="10pt"/>
    </style:style>
    <style:style style:name="P359" style:family="paragraph" style:parent-style-name="Normal">
      <style:paragraph-properties fo:break-before="page" fo:line-height="108%" fo:margin-bottom="0.282cm"/>
    </style:style>
    <style:style style:name="P360" style:family="paragraph" style:parent-style-name="Normal">
      <style:paragraph-properties fo:line-height="108%" fo:margin-bottom="0.282cm"/>
    </style:style>
    <style:style style:name="Table10" style:family="table">
      <style:table-properties table:align="left" style:width="16.503cm" fo:margin-left="-0.259cm"/>
    </style:style>
    <style:style style:name="Column36" style:family="table-column">
      <style:table-column-properties style:column-width="3.013cm"/>
    </style:style>
    <style:style style:name="Column37" style:family="table-column">
      <style:table-column-properties style:column-width="1.087cm"/>
    </style:style>
    <style:style style:name="Column38" style:family="table-column">
      <style:table-column-properties style:column-width="1.653cm"/>
    </style:style>
    <style:style style:name="Column39" style:family="table-column">
      <style:table-column-properties style:column-width="5.791cm"/>
    </style:style>
    <style:style style:name="Column40" style:family="table-column">
      <style:table-column-properties style:column-width="4.96cm"/>
    </style:style>
    <style:style style:name="Row27" style:family="table-row">
      <style:table-row-properties style:min-row-height="0.69cm"/>
    </style:style>
    <style:style style:name="Cell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line-height="100%" fo:margin-bottom="0cm"/>
    </style:style>
    <style:style style:name="T3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8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line-height="100%" fo:margin-bottom="0cm"/>
    </style:style>
    <style:style style:name="T3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8" style:family="table-row">
      <style:table-row-properties style:min-row-height="0.612cm"/>
    </style:style>
    <style:style style:name="Cell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00%" fo:margin-bottom="0cm"/>
    </style:style>
    <style:style style:name="T366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9" style:family="table-row">
      <style:table-row-properties style:min-row-height="0.609cm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line-height="100%" fo:margin-bottom="0cm"/>
    </style:style>
    <style:style style:name="T3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71" style:family="paragraph" style:parent-style-name="Normal"/>
    <style:style style:name="Table11" style:family="table">
      <style:table-properties table:align="left" style:width="16.503cm" fo:margin-left="-0.265cm"/>
    </style:style>
    <style:style style:name="Column41" style:family="table-column">
      <style:table-column-properties style:column-width="4.411cm"/>
    </style:style>
    <style:style style:name="Column42" style:family="table-column">
      <style:table-column-properties style:column-width="2.498cm"/>
    </style:style>
    <style:style style:name="Column43" style:family="table-column">
      <style:table-column-properties style:column-width="9.594cm"/>
    </style:style>
    <style:style style:name="Row30" style:family="table-row">
      <style:table-row-properties style:min-row-height="0.476cm"/>
    </style:style>
    <style:style style:name="Cell96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72" style:family="paragraph" style:parent-style-name="Normal">
      <style:paragraph-properties fo:line-height="100%" fo:margin-bottom="0cm"/>
    </style:style>
    <style:style style:name="T37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7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7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7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98" style:family="table-cell">
      <style:table-cell-properties fo:background-color="#d9e2f3" style:vertical-align="top" fo:border-top="#000000 0.026cm solid" fo:border-bottom="#000000 0.026cm solid" fo:border-left="#000000 0.026cm solid" fo:border-right="#000000 0.026cm solid" fo:wrap-option="wrap"/>
    </style:style>
    <style:style style:name="P374" style:family="paragraph" style:parent-style-name="Normal">
      <style:paragraph-properties fo:line-height="100%" fo:margin-bottom="0cm"/>
    </style:style>
    <style:style style:name="T3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7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1" style:family="table-row">
      <style:table-row-properties style:min-row-height="1.72cm"/>
    </style:style>
    <style:style style:name="Cell9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5" style:family="paragraph" style:parent-style-name="Normal">
      <style:paragraph-properties fo:line-height="100%" fo:margin-bottom="0cm"/>
    </style:style>
    <style:style style:name="T3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7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7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9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9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9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9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9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9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9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9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79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8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1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1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1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2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2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2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1_2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8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83" style:family="paragraph" style:parent-style-name="Normal">
      <style:paragraph-properties fo:line-height="100%" fo:margin-bottom="0cm"/>
    </style:style>
    <style:style style:name="T38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style>
    <style:style style:name="T38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style>
    <style:style style:name="T383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style>
    <style:style style:name="T383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style>
    <style:style style:name="T383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style>
    <style:style style:name="T383_8" style:family="text"/>
    <style:style style:name="T383_9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 style:text-underline-style="solid" style:text-underline-color="font-color"/>
    </style:style>
    <style:style style:name="T383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style>
    <style:style style:name="T383_11" style:family="text"/>
    <style:style style:name="T383_1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 style:text-underline-style="solid" style:text-underline-color="font-color"/>
    </style:style>
    <style:style style:name="T383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style>
    <style:style style:name="T383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style>
    <style:style style:name="T383_15" style:family="text"/>
    <style:style style:name="T383_16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 style:text-underline-style="solid" style:text-underline-color="font-color"/>
    </style:style>
    <style:style style:name="T383_1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style>
    <style:style style:name="T383_18" style:family="text"/>
    <style:style style:name="T383_19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 style:text-underline-style="solid" style:text-underline-color="font-color"/>
    </style:style>
    <style:style style:name="T383_2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style>
    <style:style style:name="T383_21" style:family="text"/>
    <style:style style:name="T383_2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 style:text-underline-style="solid" style:text-underline-color="font-color"/>
    </style:style>
    <style:style style:name="T383_2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style>
    <style:style style:name="T383_2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86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</style:style>
    <style:style style:name="T386_1" style:family="text"/>
    <style:style style:name="T386_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8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87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</style:style>
    <style:style style:name="T387_1" style:family="text"/>
    <style:style style:name="T387_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8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88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</style:style>
    <style:style style:name="T388_1" style:family="text"/>
    <style:style style:name="T388_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88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88_4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389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90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</style:style>
    <style:style style:name="T3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0_2" style:family="text"/>
    <style:style style:name="T390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90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91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</style:style>
    <style:style style:name="T39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1_3" style:family="text" style:parent-style-name="Normal">
      <style:text-properties fo:font-size="10pt" style:font-size-asian="10pt" style:font-size-complex="10pt"/>
    </style:style>
    <style:style style:name="P392" style:family="paragraph" style:parent-style-name="Normal"/>
    <style:style style:name="T392_1" style:family="text"/>
    <style:style style:name="T392_2" style:family="text">
      <style:text-properties fo:font-size="10pt" style:font-size-asian="10pt" style:font-size-complex="10pt"/>
    </style:style>
    <style:style style:name="T392_3" style:family="text">
      <style:text-properties fo:font-size="10pt" style:font-size-asian="10pt" style:font-size-complex="10pt"/>
    </style:style>
    <style:style style:name="T392_4" style:family="text">
      <style:text-properties fo:font-size="10pt" style:font-size-asian="10pt" style:font-size-complex="10pt"/>
    </style:style>
    <style:style style:name="T392_5" style:family="text">
      <style:text-properties fo:font-size="10pt" style:font-size-asian="10pt" style:font-size-complex="10pt"/>
    </style:style>
    <style:style style:name="T392_6" style:family="text">
      <style:text-properties fo:font-size="10pt" style:font-size-asian="10pt" style:font-size-complex="10pt"/>
    </style:style>
    <style:style style:name="P393" style:family="paragraph" style:parent-style-name="Footnote_20_text"/>
    <style:style style:name="T3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94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95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9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96" style:family="paragraph" style:parent-style-name="Normal">
      <style:paragraph-properties fo:line-height="100%" fo:margin-bottom="0cm" fo:margin-left="1.27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9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39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39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39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39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399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GB" fo:country-complex="SA"/>
    </style:style>
    <style:style style:name="T399_7" style:family="text"/>
    <style:style style:name="T399_8" style:family="text" style:parent-style-name="Internet_20_link">
      <style:text-properties fo:color="#0563c1"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 style:text-underline-style="solid" style:text-underline-color="font-color"/>
    </style:style>
    <style:style style:name="T399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P40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-asian="GB" fo:country-complex="SA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02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</style:style>
    <style:style style:name="T40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2_2" style:family="text"/>
    <style:style style:name="T402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0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03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</style:style>
    <style:style style:name="T40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3_2" style:family="text"/>
    <style:style style:name="T403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03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04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</style:style>
    <style:style style:name="T40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4_2" style:family="text"/>
    <style:style style:name="T404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0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05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</style:style>
    <style:style style:name="T40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5_2" style:family="text"/>
    <style:style style:name="T405_3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0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06" style:family="paragraph" style:parent-style-name="Normal">
      <style:paragraph-properties fo:line-height="100%" fo:margin-bottom="0cm" fo:margin-left="1.27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07" style:family="paragraph" style:parent-style-name="Normal">
      <style:paragraph-properties fo:line-height="100%" fo:margin-bottom="0cm"/>
    </style:style>
    <style:style style:name="T4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08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-asian="US" fo:country-complex="SA"/>
    </style:style>
    <style:style style:name="T40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-asian="US" fo:country-complex="SA"/>
    </style:style>
    <style:style style:name="P409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0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10" style:family="paragraph" style:parent-style-name="Normal">
      <style:paragraph-properties fo:text-indent="-0.635cm" fo:line-height="100%" fo:margin-bottom="0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1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11" style:family="paragraph" style:parent-style-name="Normal">
      <style:paragraph-properties fo:line-height="100%" fo:margin-bottom="0cm"/>
    </style:style>
    <style:style style:name="T41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2" style:family="table-row">
      <style:table-row-properties style:min-row-height="2.302cm"/>
    </style:style>
    <style:style style:name="Cell10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12" style:family="paragraph" style:parent-style-name="Normal">
      <style:paragraph-properties fo:line-height="100%" fo:margin-bottom="0cm"/>
    </style:style>
    <style:style style:name="T4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13" style:family="paragraph" style:parent-style-name="Normal">
      <style:paragraph-properties fo:line-height="100%" fo:margin-bottom="0cm"/>
    </style:style>
    <style:style style:name="T4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0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14" style:family="paragraph" style:parent-style-name="Normal">
      <style:paragraph-properties fo:line-height="100%" fo:margin-bottom="0cm"/>
    </style:style>
    <style:style style:name="T41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1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415" style:family="paragraph" style:parent-style-name="Normal">
      <style:paragraph-properties fo:line-height="100%" fo:margin-bottom="0cm"/>
    </style:style>
    <style:style style:name="T4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1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1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41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-asian="US" fo:country-complex="SA"/>
    </style:style>
    <style:style style:name="T41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-asian="US" fo:country-complex="SA"/>
    </style:style>
    <style:style style:name="T41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-asian="US" fo:country-complex="SA" fo:font-weight="bold" style:font-weight-asian="bold" style:font-weight-complex="bold"/>
    </style:style>
    <style:style style:name="T415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-asian="US" fo:country-complex="SA"/>
    </style:style>
    <style:style style:name="P416" style:family="paragraph" style:parent-style-name="Normal"/>
    <style:style style:name="P417" style:family="paragraph" style:parent-style-name="Normal"/>
    <style:style style:name="T417_1" style:family="text">
      <style:text-properties fo:font-size="10pt" style:font-name-asian="Arial" style:font-size-asian="10pt" style:font-name-complex="Arial" style:font-size-complex="10pt"/>
    </style:style>
    <style:style style:name="T417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417_3" style:family="text">
      <style:text-properties fo:font-size="10pt" style:font-name-asian="Arial" style:font-size-asian="10pt" style:font-name-complex="Arial" style:font-size-complex="10pt"/>
    </style:style>
    <style:style style:name="P418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419" style:family="paragraph" style:parent-style-name="Normal"/>
    <style:style style:name="T419_1" style:family="text">
      <style:text-properties fo:font-size="10pt" style:font-name-asian="Arial" style:font-size-asian="10pt" style:font-name-complex="Arial" style:font-size-complex="10pt"/>
    </style:style>
    <style:style style:name="T419_2" style:family="text">
      <style:text-properties fo:font-size="10pt" style:font-name-asian="Arial" style:font-size-asian="10pt" style:font-name-complex="Arial" style:font-size-complex="10pt"/>
    </style:style>
    <style:style style:name="T419_3" style:family="text">
      <style:text-properties fo:font-size="10pt" style:font-name-asian="Arial" style:font-size-asian="10pt" style:font-name-complex="Arial" style:font-size-complex="10pt"/>
    </style:style>
    <style:style style:name="T419_4" style:family="text">
      <style:text-properties fo:font-size="10pt" style:font-name-asian="Arial" style:font-size-asian="10pt" style:font-name-complex="Arial" style:font-size-complex="10pt"/>
    </style:style>
    <style:style style:name="T419_5" style:family="text">
      <style:text-properties fo:font-size="10pt" style:font-name-asian="Arial" style:font-size-asian="10pt" style:font-name-complex="Arial" style:font-size-complex="10pt"/>
    </style:style>
    <style:style style:name="T419_6" style:family="text">
      <style:text-properties fo:font-size="10pt" style:font-name-asian="Arial" style:font-size-asian="10pt" style:font-name-complex="Arial" style:font-size-complex="10pt"/>
    </style:style>
    <style:style style:name="T419_7" style:family="text">
      <style:text-properties fo:font-size="10pt" style:font-name-asian="Arial" style:font-size-asian="10pt" style:font-name-complex="Arial" style:font-size-complex="10pt"/>
    </style:style>
    <style:style style:name="T419_8" style:family="text">
      <style:text-properties fo:font-size="10pt" style:font-name-asian="Arial" style:font-size-asian="10pt" style:font-name-complex="Arial" style:font-size-complex="10pt"/>
    </style:style>
    <style:style style:name="T419_9" style:family="text">
      <style:text-properties fo:font-size="10pt" style:font-name-asian="Arial" style:font-size-asian="10pt" style:font-name-complex="Arial" style:font-size-complex="10pt"/>
    </style:style>
    <style:style style:name="T419_10" style:family="text">
      <style:text-properties fo:font-size="10pt" style:font-name-asian="Arial" style:font-size-asian="10pt" style:font-name-complex="Arial" style:font-size-complex="10pt"/>
    </style:style>
    <style:style style:name="T419_11" style:family="text">
      <style:text-properties fo:font-size="10pt" style:font-name-asian="Arial" style:font-size-asian="10pt" style:font-name-complex="Arial" style:font-size-complex="10pt"/>
    </style:style>
    <style:style style:name="T419_12" style:family="text">
      <style:text-properties fo:font-size="10pt" style:font-name-asian="Arial" style:font-size-asian="10pt" style:font-name-complex="Arial" style:font-size-complex="10pt"/>
    </style:style>
    <style:style style:name="T419_13" style:family="text">
      <style:text-properties fo:font-size="10pt" style:font-name-asian="Arial" style:font-size-asian="10pt" style:font-name-complex="Arial" style:font-size-complex="10pt"/>
    </style:style>
    <style:style style:name="T419_14" style:family="text">
      <style:text-properties fo:font-size="10pt" style:font-name-asian="Arial" style:font-size-asian="10pt" style:font-name-complex="Arial" style:font-size-complex="10pt"/>
    </style:style>
    <style:style style:name="T419_15" style:family="text">
      <style:text-properties fo:font-size="10pt" style:font-name-asian="Arial" style:font-size-asian="10pt" style:font-name-complex="Arial" style:font-size-complex="10pt"/>
    </style:style>
    <style:style style:name="T419_16" style:family="text">
      <style:text-properties fo:font-size="10pt" style:font-name-asian="Arial" style:font-size-asian="10pt" style:font-name-complex="Arial" style:font-size-complex="10pt"/>
    </style:style>
    <style:style style:name="T419_17" style:family="text">
      <style:text-properties fo:font-size="10pt" style:font-name-asian="Arial" style:font-size-asian="10pt" style:font-name-complex="Arial" style:font-size-complex="10pt"/>
    </style:style>
    <style:style style:name="T419_18" style:family="text">
      <style:text-properties fo:font-size="10pt" style:font-name-asian="Arial" style:font-size-asian="10pt" style:font-name-complex="Arial" style:font-size-complex="10pt"/>
    </style:style>
    <style:style style:name="T419_19" style:family="text">
      <style:text-properties fo:font-size="10pt" style:font-name-asian="Arial" style:font-size-asian="10pt" style:font-name-complex="Arial" style:font-size-complex="10pt"/>
    </style:style>
    <style:style style:name="T419_20" style:family="text">
      <style:text-properties fo:font-size="10pt" style:font-name-asian="Arial" style:font-size-asian="10pt" style:font-name-complex="Arial" style:font-size-complex="10pt"/>
    </style:style>
    <style:style style:name="T419_21" style:family="text">
      <style:text-properties fo:font-size="10pt" style:font-name-asian="Arial" style:font-size-asian="10pt" style:font-name-complex="Arial" style:font-size-complex="10pt"/>
    </style:style>
    <style:style style:name="T419_22" style:family="text">
      <style:text-properties fo:font-size="10pt" style:font-name-asian="Arial" style:font-size-asian="10pt" style:font-name-complex="Arial" style:font-size-complex="10pt"/>
    </style:style>
    <style:style style:name="T419_23" style:family="text">
      <style:text-properties fo:font-size="10pt" style:font-name-asian="Arial" style:font-size-asian="10pt" style:font-name-complex="Arial" style:font-size-complex="10pt"/>
    </style:style>
    <style:style style:name="T419_24" style:family="text">
      <style:text-properties fo:font-size="10pt" style:font-name-asian="Arial" style:font-size-asian="10pt" style:font-name-complex="Arial" style:font-size-complex="10pt"/>
    </style:style>
    <style:style style:name="T419_25" style:family="text">
      <style:text-properties fo:font-size="10pt" style:font-name-asian="Arial" style:font-size-asian="10pt" style:font-name-complex="Arial" style:font-size-complex="10pt"/>
    </style:style>
    <style:style style:name="P42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21" style:family="paragraph" style:parent-style-name="Normal"/>
    <style:style style:name="T421_1" style:family="text">
      <style:text-properties fo:font-size="10pt" style:font-name-asian="Arial" style:font-size-asian="10pt" style:font-name-complex="Arial" style:font-size-complex="10pt"/>
    </style:style>
    <style:style style:name="T421_2" style:family="text">
      <style:text-properties fo:font-size="10pt" style:font-name-asian="Arial" style:font-size-asian="10pt" style:font-name-complex="Arial" style:font-size-complex="10pt"/>
    </style:style>
    <style:style style:name="T421_3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421_4" style:family="text">
      <style:text-properties fo:font-size="10pt" style:font-name-asian="Arial" style:font-size-asian="10pt" style:font-name-complex="Arial" style:font-size-complex="10pt"/>
    </style:style>
    <style:style style:name="T421_5" style:family="text">
      <style:text-properties fo:font-size="10pt" style:font-name-asian="Arial" style:font-size-asian="10pt" style:font-name-complex="Arial" style:font-size-complex="10pt"/>
    </style:style>
    <style:style style:name="T421_6" style:family="text">
      <style:text-properties fo:font-size="10pt" style:font-name-asian="Arial" style:font-size-asian="10pt" style:font-name-complex="Arial" style:font-size-complex="10pt"/>
    </style:style>
    <style:style style:name="T421_7" style:family="text">
      <style:text-properties fo:font-size="10pt" style:font-name-asian="Arial" style:font-size-asian="10pt" style:font-name-complex="Arial" style:font-size-complex="10pt"/>
    </style:style>
    <style:style style:name="T421_8" style:family="text">
      <style:text-properties fo:font-size="10pt" style:font-name-asian="Arial" style:font-size-asian="10pt" style:font-name-complex="Arial" style:font-size-complex="10pt"/>
    </style:style>
    <style:style style:name="P42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23" style:family="paragraph" style:parent-style-name="Normal"/>
    <style:style style:name="T423_1" style:family="text">
      <style:text-properties fo:font-size="10pt" style:font-name-asian="Arial" style:font-size-asian="10pt" style:font-name-complex="Arial" style:font-size-complex="10pt"/>
    </style:style>
    <style:style style:name="T423_2" style:family="text">
      <style:text-properties fo:font-size="10pt" style:font-name-asian="Arial" style:font-size-asian="10pt" style:font-name-complex="Arial" style:font-size-complex="10pt"/>
    </style:style>
    <style:style style:name="T423_3" style:family="text">
      <style:text-properties fo:font-size="10pt" style:font-name-asian="Arial" style:font-size-asian="10pt" style:font-name-complex="Arial" style:font-size-complex="10pt"/>
    </style:style>
    <style:style style:name="T423_4" style:family="text">
      <style:text-properties fo:font-size="10pt" style:font-name-asian="Arial" style:font-size-asian="10pt" style:font-name-complex="Arial" style:font-size-complex="10pt"/>
    </style:style>
    <style:style style:name="T423_5" style:family="text">
      <style:text-properties fo:font-size="10pt" style:font-name-asian="Arial" style:font-size-asian="10pt" style:font-name-complex="Arial" style:font-size-complex="10pt"/>
    </style:style>
    <style:style style:name="T423_6" style:family="text">
      <style:text-properties fo:font-size="10pt" style:font-name-asian="Arial" style:font-size-asian="10pt" style:font-name-complex="Arial" style:font-size-complex="10pt"/>
    </style:style>
    <style:style style:name="T423_7" style:family="text">
      <style:text-properties fo:font-size="10pt" style:font-name-asian="Arial" style:font-size-asian="10pt" style:font-name-complex="Arial" style:font-size-complex="10pt"/>
    </style:style>
    <style:style style:name="T423_8" style:family="text">
      <style:text-properties fo:font-size="10pt" style:font-name-asian="Arial" style:font-size-asian="10pt" style:font-name-complex="Arial" style:font-size-complex="10pt"/>
    </style:style>
    <style:style style:name="T423_9" style:family="text">
      <style:text-properties fo:font-size="10pt" style:font-name-asian="Arial" style:font-size-asian="10pt" style:font-name-complex="Arial" style:font-size-complex="10pt"/>
    </style:style>
    <style:style style:name="T423_10" style:family="text">
      <style:text-properties fo:font-size="10pt" style:font-name-asian="Arial" style:font-size-asian="10pt" style:font-name-complex="Arial" style:font-size-complex="10pt"/>
    </style:style>
    <style:style style:name="T423_11" style:family="text">
      <style:text-properties fo:font-size="10pt" style:font-name-asian="Arial" style:font-size-asian="10pt" style:font-name-complex="Arial" style:font-size-complex="10pt"/>
    </style:style>
    <style:style style:name="T423_12" style:family="text">
      <style:text-properties fo:font-size="10pt" style:font-name-asian="Arial" style:font-size-asian="10pt" style:font-name-complex="Arial" style:font-size-complex="10pt"/>
    </style:style>
    <style:style style:name="T423_13" style:family="text">
      <style:text-properties fo:font-size="10pt" style:font-name-asian="Arial" style:font-size-asian="10pt" style:font-name-complex="Arial" style:font-size-complex="10pt"/>
    </style:style>
    <style:style style:name="T423_14" style:family="text">
      <style:text-properties fo:font-size="10pt" style:font-name-asian="Arial" style:font-size-asian="10pt" style:font-name-complex="Arial" style:font-size-complex="10pt"/>
    </style:style>
    <style:style style:name="T423_15" style:family="text">
      <style:text-properties fo:font-size="10pt" style:font-name-asian="Arial" style:font-size-asian="10pt" style:font-name-complex="Arial" style:font-size-complex="10pt"/>
    </style:style>
    <style:style style:name="T423_16" style:family="text">
      <style:text-properties fo:font-size="10pt" style:font-name-asian="Arial" style:font-size-asian="10pt" style:font-name-complex="Arial" style:font-size-complex="10pt"/>
    </style:style>
    <style:style style:name="T423_17" style:family="text">
      <style:text-properties fo:font-size="10pt" style:font-name-asian="Arial" style:font-size-asian="10pt" style:font-name-complex="Arial" style:font-size-complex="10pt"/>
    </style:style>
    <style:style style:name="T423_18" style:family="text">
      <style:text-properties fo:font-size="10pt" style:font-name-asian="Arial" style:font-size-asian="10pt" style:font-name-complex="Arial" style:font-size-complex="10pt"/>
    </style:style>
    <style:style style:name="T423_19" style:family="text">
      <style:text-properties fo:font-size="10pt" style:font-name-asian="Arial" style:font-size-asian="10pt" style:font-name-complex="Arial" style:font-size-complex="10pt"/>
    </style:style>
    <style:style style:name="T423_20" style:family="text">
      <style:text-properties fo:font-size="10pt" style:font-name-asian="Arial" style:font-size-asian="10pt" style:font-name-complex="Arial" style:font-size-complex="10pt"/>
    </style:style>
    <style:style style:name="T423_21" style:family="text">
      <style:text-properties fo:font-size="10pt" style:font-name-asian="Arial" style:font-size-asian="10pt" style:font-name-complex="Arial" style:font-size-complex="10pt"/>
    </style:style>
    <style:style style:name="T423_22" style:family="text">
      <style:text-properties fo:font-size="10pt" style:font-name-asian="Arial" style:font-size-asian="10pt" style:font-name-complex="Arial" style:font-size-complex="10pt"/>
    </style:style>
    <style:style style:name="T423_23" style:family="text">
      <style:text-properties fo:font-size="10pt" style:font-name-asian="Arial" style:font-size-asian="10pt" style:font-name-complex="Arial" style:font-size-complex="10pt"/>
    </style:style>
    <style:style style:name="T423_24" style:family="text">
      <style:text-properties fo:font-size="10pt" style:font-name-asian="Arial" style:font-size-asian="10pt" style:font-name-complex="Arial" style:font-size-complex="10pt"/>
    </style:style>
    <style:style style:name="T423_25" style:family="text">
      <style:text-properties fo:font-size="10pt" style:font-name-asian="Arial" style:font-size-asian="10pt" style:font-name-complex="Arial" style:font-size-complex="10pt"/>
    </style:style>
    <style:style style:name="T423_26" style:family="text">
      <style:text-properties fo:font-size="10pt" style:font-name-asian="Arial" style:font-size-asian="10pt" style:font-name-complex="Arial" style:font-size-complex="10pt"/>
    </style:style>
    <style:style style:name="T423_27" style:family="text">
      <style:text-properties fo:font-size="10pt" style:font-name-asian="Arial" style:font-size-asian="10pt" style:font-name-complex="Arial" style:font-size-complex="10pt"/>
    </style:style>
    <style:style style:name="T423_28" style:family="text">
      <style:text-properties fo:font-size="10pt" style:font-name-asian="Arial" style:font-size-asian="10pt" style:font-name-complex="Arial" style:font-size-complex="10pt"/>
    </style:style>
    <style:style style:name="P424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425" style:family="paragraph" style:parent-style-name="Normal">
      <style:paragraph-properties fo:text-align="justify"/>
    </style:style>
    <style:style style:name="T425_1" style:family="text">
      <style:text-properties fo:font-size="10pt" style:font-name-asian="Arial" style:font-size-asian="10pt" style:font-name-complex="Arial" style:font-size-complex="10pt"/>
    </style:style>
    <style:style style:name="T425_2" style:family="text">
      <style:text-properties fo:font-size="10pt" style:font-name-asian="Arial" style:font-size-asian="10pt" style:font-name-complex="Arial" style:font-size-complex="10pt"/>
    </style:style>
    <style:style style:name="T425_3" style:family="text">
      <style:text-properties fo:font-size="10pt" style:font-name-asian="Arial" style:font-size-asian="10pt" style:font-name-complex="Arial" style:font-size-complex="10pt"/>
    </style:style>
    <style:style style:name="P42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27" style:family="paragraph" style:parent-style-name="Normal"/>
    <style:style style:name="T427_1" style:family="text">
      <style:text-properties fo:font-size="10pt" style:font-name-asian="Arial" style:font-size-asian="10pt" style:font-name-complex="Arial" style:font-size-complex="10pt"/>
    </style:style>
    <style:style style:name="P42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29" style:family="paragraph" style:parent-style-name="Normal"/>
    <style:style style:name="T429_1" style:family="text">
      <style:text-properties fo:font-size="10pt" style:font-name-asian="Arial" style:font-size-asian="10pt" style:font-name-complex="Arial" style:font-size-complex="10pt"/>
    </style:style>
    <style:style style:name="T429_2" style:family="text">
      <style:text-properties fo:font-size="10pt" style:font-name-asian="Arial" style:font-size-asian="10pt" style:font-name-complex="Arial" style:font-size-complex="10pt"/>
    </style:style>
    <style:style style:name="T429_3" style:family="text">
      <style:text-properties fo:font-size="10pt" style:font-name-asian="Arial" style:font-size-asian="10pt" style:font-name-complex="Arial" style:font-size-complex="10pt"/>
    </style:style>
    <style:style style:name="T429_4" style:family="text">
      <style:text-properties fo:font-size="10pt" style:font-name-asian="Arial" style:font-size-asian="10pt" style:font-name-complex="Arial" style:font-size-complex="10pt"/>
    </style:style>
    <style:style style:name="T429_5" style:family="text">
      <style:text-properties fo:font-size="10pt" style:font-name-asian="Arial" style:font-size-asian="10pt" style:font-name-complex="Arial" style:font-size-complex="10pt"/>
    </style:style>
    <style:style style:name="T429_6" style:family="text">
      <style:text-properties fo:font-size="10pt" style:font-size-asian="10pt" style:font-size-complex="10pt" fo:language="en"/>
    </style:style>
    <style:style style:name="T429_7" style:family="text">
      <style:text-properties fo:font-size="10pt" style:font-size-asian="10pt" style:font-size-complex="10pt" fo:language="en"/>
    </style:style>
    <style:style style:name="T429_8" style:family="text">
      <style:text-properties fo:font-size="10pt" style:font-size-asian="10pt" style:font-size-complex="10pt" fo:language="en"/>
    </style:style>
    <style:style style:name="T429_9" style:family="text">
      <style:text-properties fo:font-size="10pt" style:font-size-asian="10pt" style:font-size-complex="10pt" fo:language="en"/>
    </style:style>
    <style:style style:name="T429_10" style:family="text">
      <style:text-properties fo:font-size="10pt" style:font-size-asian="10pt" style:font-size-complex="10pt" fo:language="en"/>
    </style:style>
    <style:style style:name="T429_11" style:family="text">
      <style:text-properties fo:font-size="10pt" style:font-size-asian="10pt" style:font-size-complex="10pt" fo:language="en"/>
    </style:style>
    <style:style style:name="T429_12" style:family="text">
      <style:text-properties fo:font-size="10pt" style:font-size-asian="10pt" style:font-size-complex="10pt" fo:language="en"/>
    </style:style>
    <style:style style:name="T429_13" style:family="text">
      <style:text-properties fo:font-size="10pt" style:font-size-asian="10pt" style:font-size-complex="10pt" fo:language="en"/>
    </style:style>
    <style:style style:name="T429_14" style:family="text">
      <style:text-properties fo:font-size="10pt" style:font-size-asian="10pt" style:font-size-complex="10pt" fo:language="en"/>
    </style:style>
    <style:style style:name="T429_15" style:family="text">
      <style:text-properties fo:font-size="10pt" style:font-size-asian="10pt" style:font-size-complex="10pt" fo:language="en"/>
    </style:style>
    <style:style style:name="T429_16" style:family="text">
      <style:text-properties fo:font-size="10pt" style:font-size-asian="10pt" style:font-size-complex="10pt" fo:language="en"/>
    </style:style>
    <style:style style:name="T429_17" style:family="text">
      <style:text-properties fo:font-size="10pt" style:font-size-asian="10pt" style:font-size-complex="10pt" fo:language="en"/>
    </style:style>
    <style:style style:name="T429_18" style:family="text">
      <style:text-properties fo:font-size="10pt" style:font-size-asian="10pt" style:font-size-complex="10pt" fo:language="en"/>
    </style:style>
    <style:style style:name="T429_19" style:family="text">
      <style:text-properties fo:font-size="10pt" style:font-size-asian="10pt" style:font-size-complex="10pt" fo:language="en"/>
    </style:style>
    <style:style style:name="P43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31" style:family="paragraph" style:parent-style-name="Normal">
      <style:paragraph-properties fo:text-align="justify"/>
    </style:style>
    <style:style style:name="T43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431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431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432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433" style:family="paragraph" style:parent-style-name="Normal">
      <style:paragraph-properties fo:text-align="justify"/>
    </style:style>
    <style:style style:name="T433_1" style:family="text">
      <style:text-properties fo:font-size="10pt" style:font-name-asian="Arial" style:font-size-asian="10pt" style:font-name-complex="Arial" style:font-size-complex="10pt"/>
    </style:style>
    <style:style style:name="P43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35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36" style:family="paragraph" style:parent-style-name="Normal">
      <style:paragraph-properties fo:text-align="justify"/>
    </style:style>
    <style:style style:name="T436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P437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0pt" style:font-name-asian="Arial" style:font-size-asian="10pt" style:font-name-complex="Arial" style:font-size-complex="10pt"/>
    </style:style>
    <style:style style:name="P438" style:family="paragraph" style:parent-style-name="Normal"/>
    <style:style style:name="T438_1" style:family="text">
      <style:text-properties fo:font-size="10pt" style:font-name-asian="Arial" style:font-size-asian="10pt" style:font-name-complex="Arial" style:font-size-complex="10pt"/>
    </style:style>
    <style:style style:name="P439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40" style:family="paragraph" style:parent-style-name="Normal"/>
    <style:style style:name="T440_1" style:family="text">
      <style:text-properties fo:font-size="10pt" style:font-name-asian="Arial" style:font-size-asian="10pt" style:font-name-complex="Arial" style:font-size-complex="10pt"/>
    </style:style>
    <style:style style:name="T440_2" style:family="text">
      <style:text-properties fo:font-size="10pt" style:font-name-asian="Arial" style:font-size-asian="10pt" style:font-name-complex="Arial" style:font-size-complex="10pt"/>
    </style:style>
    <style:style style:name="T440_3" style:family="text">
      <style:text-properties fo:font-size="10pt" style:font-name-asian="Arial" style:font-size-asian="10pt" style:font-name-complex="Arial" style:font-size-complex="10pt"/>
    </style:style>
    <style:style style:name="T440_4" style:family="text">
      <style:text-properties fo:font-size="10pt" style:font-name-asian="Arial" style:font-size-asian="10pt" style:font-name-complex="Arial" style:font-size-complex="10pt"/>
    </style:style>
    <style:style style:name="T440_5" style:family="text">
      <style:text-properties fo:font-size="10pt" style:font-name-asian="Arial" style:font-size-asian="10pt" style:font-name-complex="Arial" style:font-size-complex="10pt"/>
    </style:style>
    <style:style style:name="T440_6" style:family="text">
      <style:text-properties fo:font-size="10pt" style:font-name-asian="Arial" style:font-size-asian="10pt" style:font-name-complex="Arial" style:font-size-complex="10pt"/>
    </style:style>
    <style:style style:name="T440_7" style:family="text">
      <style:text-properties fo:font-size="10pt" style:font-name-asian="Arial" style:font-size-asian="10pt" style:font-name-complex="Arial" style:font-size-complex="10pt"/>
    </style:style>
    <style:style style:name="T440_8" style:family="text">
      <style:text-properties fo:font-size="10pt" style:font-name-asian="Arial" style:font-size-asian="10pt" style:font-name-complex="Arial" style:font-size-complex="10pt"/>
    </style:style>
    <style:style style:name="T440_9" style:family="text">
      <style:text-properties fo:font-size="10pt" style:font-name-asian="Arial" style:font-size-asian="10pt" style:font-name-complex="Arial" style:font-size-complex="10pt"/>
    </style:style>
    <style:style style:name="T440_10" style:family="text">
      <style:text-properties fo:font-size="10pt" style:font-name-asian="Arial" style:font-size-asian="10pt" style:font-name-complex="Arial" style:font-size-complex="10pt"/>
    </style:style>
    <style:style style:name="T440_11" style:family="text">
      <style:text-properties fo:font-size="10pt" style:font-name-asian="Arial" style:font-size-asian="10pt" style:font-name-complex="Arial" style:font-size-complex="10pt"/>
    </style:style>
    <style:style style:name="T440_12" style:family="text">
      <style:text-properties fo:font-size="10pt" style:font-name-asian="Arial" style:font-size-asian="10pt" style:font-name-complex="Arial" style:font-size-complex="10pt"/>
    </style:style>
    <style:style style:name="T440_13" style:family="text">
      <style:text-properties fo:font-size="10pt" style:font-name-asian="Arial" style:font-size-asian="10pt" style:font-name-complex="Arial" style:font-size-complex="10pt"/>
    </style:style>
    <style:style style:name="T440_14" style:family="text">
      <style:text-properties fo:font-size="10pt" style:font-name-asian="Arial" style:font-size-asian="10pt" style:font-name-complex="Arial" style:font-size-complex="10pt"/>
    </style:style>
    <style:style style:name="P44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4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43" style:family="paragraph" style:parent-style-name="Normal"/>
    <style:style style:name="P444" style:family="paragraph" style:parent-style-name="Normal">
      <style:text-properties fo:font-size="10pt" style:font-size-asian="10pt" style:font-size-complex="11pt"/>
    </style:style>
    <style:style style:name="P445" style:family="paragraph" style:parent-style-name="Normal">
      <style:text-properties fo:font-size="10pt" style:font-size-asian="10pt" style:font-size-complex="11pt"/>
    </style:style>
    <style:style style:name="P446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446_1" style:family="text">
      <style:text-properties fo:font-style="normal" style:font-style-asian="normal"/>
    </style:style>
    <style:style style:name="P447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48" style:family="paragraph" style:parent-style-name="Normal"/>
    <style:style style:name="T448_1" style:family="text">
      <style:text-properties fo:font-size="10pt" style:font-size-asian="10pt" style:font-name-complex="Arial" style:font-size-complex="10pt"/>
    </style:style>
    <style:style style:name="T448_2" style:family="text">
      <style:text-properties fo:font-size="10pt" style:font-size-asian="10pt" style:font-name-complex="Arial" style:font-size-complex="10pt"/>
    </style:style>
    <style:style style:name="T448_3" style:family="text">
      <style:text-properties fo:font-size="10pt" style:font-size-asian="10pt" style:font-name-complex="Arial" style:font-size-complex="10pt"/>
    </style:style>
    <style:style style:name="T448_4" style:family="text">
      <style:text-properties fo:font-size="10pt" style:font-size-asian="10pt" style:font-name-complex="Arial" style:font-size-complex="10pt"/>
    </style:style>
    <style:style style:name="T448_5" style:family="text">
      <style:text-properties fo:font-size="10pt" style:font-size-asian="10pt" style:font-name-complex="Arial" style:font-size-complex="10pt"/>
    </style:style>
    <style:style style:name="T448_6" style:family="text">
      <style:text-properties fo:font-size="10pt" style:font-size-asian="10pt" style:font-name-complex="Arial" style:font-size-complex="10pt"/>
    </style:style>
    <style:style style:name="T448_7" style:family="text">
      <style:text-properties fo:font-size="10pt" style:font-size-asian="10pt" style:font-name-complex="Arial" style:font-size-complex="10pt"/>
    </style:style>
    <style:style style:name="T448_8" style:family="text">
      <style:text-properties fo:font-size="10pt" style:font-size-asian="10pt" style:font-name-complex="Arial" style:font-size-complex="10pt"/>
    </style:style>
    <style:style style:name="T448_9" style:family="text">
      <style:text-properties fo:font-size="10pt" style:font-size-asian="10pt" style:font-name-complex="Arial" style:font-size-complex="10pt"/>
    </style:style>
    <style:style style:name="T448_10" style:family="text">
      <style:text-properties fo:font-size="10pt" style:font-size-asian="10pt" style:font-name-complex="Arial" style:font-size-complex="10pt"/>
    </style:style>
    <style:style style:name="T448_11" style:family="text">
      <style:text-properties fo:font-size="10pt" style:font-size-asian="10pt" style:font-name-complex="Arial" style:font-size-complex="10pt"/>
    </style:style>
    <style:style style:name="T448_12" style:family="text">
      <style:text-properties fo:font-size="10pt" style:font-size-asian="10pt" style:font-name-complex="Arial" style:font-size-complex="10pt"/>
    </style:style>
    <style:style style:name="T448_13" style:family="text">
      <style:text-properties fo:font-size="10pt" style:font-size-asian="10pt" style:font-name-complex="Arial" style:font-size-complex="10pt"/>
    </style:style>
    <style:style style:name="T448_14" style:family="text">
      <style:text-properties fo:font-size="10pt" style:font-size-asian="10pt" style:font-name-complex="Arial" style:font-size-complex="10pt"/>
    </style:style>
    <style:style style:name="T448_15" style:family="text">
      <style:text-properties fo:font-size="10pt" style:font-size-asian="10pt" style:font-name-complex="Arial" style:font-size-complex="10pt"/>
    </style:style>
    <style:style style:name="P449" style:family="paragraph" style:parent-style-name="Normal">
      <style:text-properties fo:font-size="10pt" style:font-size-asian="10pt" style:font-name-complex="Arial" style:font-size-complex="10pt"/>
    </style:style>
    <style:style style:name="P450" style:family="paragraph" style:parent-style-name="Normal"/>
    <style:style style:name="T45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50_2" style:family="text">
      <style:text-properties fo:font-size="10pt" style:font-size-asian="10pt" style:font-name-complex="Arial" style:font-size-complex="10pt"/>
    </style:style>
    <style:style style:name="T450_3" style:family="text">
      <style:text-properties fo:font-size="10pt" style:font-size-asian="10pt" style:font-name-complex="Arial" style:font-size-complex="10pt"/>
    </style:style>
    <style:style style:name="T450_4" style:family="text">
      <style:text-properties fo:font-size="10pt" style:font-size-asian="10pt" style:font-name-complex="Arial" style:font-size-complex="10pt"/>
    </style:style>
    <style:style style:name="T450_5" style:family="text">
      <style:text-properties fo:font-size="10pt" style:font-size-asian="10pt" style:font-name-complex="Arial" style:font-size-complex="10pt"/>
    </style:style>
    <style:style style:name="T450_6" style:family="text">
      <style:text-properties fo:font-size="10pt" style:font-size-asian="10pt" style:font-name-complex="Arial" style:font-size-complex="10pt"/>
    </style:style>
    <style:style style:name="T450_7" style:family="text">
      <style:text-properties fo:font-size="10pt" style:font-size-asian="10pt" style:font-name-complex="Arial" style:font-size-complex="10pt"/>
    </style:style>
    <style:style style:name="T450_8" style:family="text">
      <style:text-properties fo:font-size="10pt" style:font-size-asian="10pt" style:font-name-complex="Arial" style:font-size-complex="10pt"/>
    </style:style>
    <style:style style:name="T450_9" style:family="text">
      <style:text-properties fo:font-size="10pt" style:font-name-asian="Arial" style:font-size-asian="10pt" style:font-name-complex="Arial" style:font-size-complex="10pt"/>
    </style:style>
    <style:style style:name="T450_10" style:family="text">
      <style:text-properties fo:font-size="10pt" style:font-name-asian="Arial" style:font-size-asian="10pt" style:font-name-complex="Arial" style:font-size-complex="10pt"/>
    </style:style>
    <style:style style:name="T450_11" style:family="text">
      <style:text-properties fo:font-size="10pt" style:font-name-asian="Arial" style:font-size-asian="10pt" style:font-name-complex="Arial" style:font-size-complex="10pt"/>
    </style:style>
    <style:style style:name="T450_12" style:family="text">
      <style:text-properties fo:font-size="10pt" style:font-name-asian="Arial" style:font-size-asian="10pt" style:font-name-complex="Arial" style:font-size-complex="10pt"/>
    </style:style>
    <style:style style:name="T450_13" style:family="text">
      <style:text-properties fo:font-size="10pt" style:font-name-asian="Arial" style:font-size-asian="10pt" style:font-name-complex="Arial" style:font-size-complex="10pt"/>
    </style:style>
    <style:style style:name="P451" style:family="paragraph" style:parent-style-name="Normal">
      <style:text-properties fo:font-size="10pt" style:font-name-asian="Arial" style:font-size-asian="10pt" style:font-name-complex="Arial"/>
    </style:style>
    <style:style style:name="P452" style:family="paragraph" style:parent-style-name="Normal"/>
    <style:style style:name="T452_1" style:family="text">
      <style:text-properties fo:font-size="10pt" style:font-size-asian="10pt" style:font-name-complex="Arial" style:font-size-complex="10pt"/>
    </style:style>
    <style:style style:name="T452_2" style:family="text">
      <style:text-properties fo:font-size="10pt" style:font-size-asian="10pt" style:font-name-complex="Arial" style:font-size-complex="10pt"/>
    </style:style>
    <style:style style:name="T452_3" style:family="text">
      <style:text-properties fo:font-size="10pt" style:font-size-asian="10pt" style:font-name-complex="Arial" style:font-size-complex="10pt"/>
    </style:style>
    <style:style style:name="T452_4" style:family="text">
      <style:text-properties fo:font-size="10pt" style:font-size-asian="10pt" style:font-name-complex="Arial" style:font-size-complex="10pt"/>
    </style:style>
    <style:style style:name="T452_5" style:family="text">
      <style:text-properties fo:font-size="10pt" style:font-size-asian="10pt" style:font-name-complex="Arial" style:font-size-complex="10pt"/>
    </style:style>
    <style:style style:name="T452_6" style:family="text">
      <style:text-properties fo:font-size="10pt" style:font-size-asian="10pt" style:font-name-complex="Arial" style:font-size-complex="10pt"/>
    </style:style>
    <style:style style:name="T452_7" style:family="text">
      <style:text-properties fo:font-size="10pt" style:font-size-asian="10pt" style:font-name-complex="Arial" style:font-size-complex="10pt"/>
    </style:style>
    <style:style style:name="T452_8" style:family="text">
      <style:text-properties fo:font-size="10pt" style:font-size-asian="10pt" style:font-name-complex="Arial" style:font-size-complex="10pt"/>
    </style:style>
    <style:style style:name="T452_9" style:family="text">
      <style:text-properties fo:font-size="10pt" style:font-size-asian="10pt" style:font-name-complex="Arial" style:font-size-complex="10pt"/>
    </style:style>
    <style:style style:name="T452_10" style:family="text">
      <style:text-properties fo:font-size="10pt" style:font-size-asian="10pt" style:font-name-complex="Arial" style:font-size-complex="10pt"/>
    </style:style>
    <style:style style:name="T452_11" style:family="text">
      <style:text-properties fo:font-size="10pt" style:font-size-asian="10pt" style:font-name-complex="Arial" style:font-size-complex="10pt"/>
    </style:style>
    <style:style style:name="T452_12" style:family="text">
      <style:text-properties fo:font-size="10pt" style:font-size-asian="10pt" style:font-name-complex="Arial" style:font-size-complex="10pt"/>
    </style:style>
    <style:style style:name="T452_13" style:family="text">
      <style:text-properties fo:font-size="10pt" style:font-size-asian="10pt" style:font-name-complex="Arial" style:font-size-complex="10pt"/>
    </style:style>
    <style:style style:name="T452_14" style:family="text">
      <style:text-properties fo:font-size="10pt" style:font-size-asian="10pt" style:font-name-complex="Arial" style:font-size-complex="10pt"/>
    </style:style>
    <style:style style:name="T452_15" style:family="text">
      <style:text-properties fo:font-size="10pt" style:font-size-asian="10pt" style:font-name-complex="Arial" style:font-size-complex="10pt"/>
    </style:style>
    <style:style style:name="T452_16" style:family="text">
      <style:text-properties fo:font-size="10pt" style:font-size-asian="10pt" style:font-name-complex="Arial" style:font-size-complex="10pt"/>
    </style:style>
    <style:style style:name="T452_17" style:family="text">
      <style:text-properties fo:font-size="10pt" style:font-size-asian="10pt" style:font-name-complex="Arial" style:font-size-complex="10pt"/>
    </style:style>
    <style:style style:name="T452_18" style:family="text">
      <style:text-properties fo:font-size="10pt" style:font-size-asian="10pt" style:font-name-complex="Arial" style:font-size-complex="10pt"/>
    </style:style>
    <style:style style:name="T452_19" style:family="text">
      <style:text-properties fo:font-size="10pt" style:font-size-asian="10pt" style:font-name-complex="Arial" style:font-size-complex="10pt"/>
    </style:style>
    <style:style style:name="P453" style:family="paragraph" style:parent-style-name="Normal">
      <style:text-properties fo:font-size="10pt" style:font-size-asian="10pt" style:font-name-complex="Arial" style:font-size-complex="10pt"/>
    </style:style>
    <style:style style:name="P454" style:family="paragraph" style:parent-style-name="Normal"/>
    <style:style style:name="T454_1" style:family="text">
      <style:text-properties fo:font-size="10pt" style:font-size-asian="10pt" style:font-name-complex="Arial" style:font-size-complex="10pt"/>
    </style:style>
    <style:style style:name="P45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56" style:family="paragraph" style:parent-style-name="Normal"/>
    <style:style style:name="T45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56_2" style:family="text">
      <style:text-properties fo:font-size="10pt" style:font-size-asian="10pt" style:font-name-complex="Arial" style:font-size-complex="10pt"/>
    </style:style>
    <style:style style:name="T456_3" style:family="text">
      <style:text-properties fo:font-size="10pt" style:font-size-asian="10pt" style:font-name-complex="Arial" style:font-size-complex="10pt"/>
    </style:style>
    <style:style style:name="P457" style:family="paragraph" style:parent-style-name="Normal">
      <style:text-properties fo:font-size="10pt" style:font-size-asian="10pt" style:font-name-complex="Arial" style:font-size-complex="10pt"/>
    </style:style>
    <style:style style:name="P458" style:family="paragraph" style:parent-style-name="Normal"/>
    <style:style style:name="T458_1" style:family="text">
      <style:text-properties fo:font-size="10pt" style:font-size-asian="10pt" style:font-name-complex="Arial" style:font-size-complex="10pt"/>
    </style:style>
    <style:style style:name="P459" style:family="paragraph" style:parent-style-name="List_20_Paragraph">
      <style:text-properties fo:font-size="10pt" style:font-size-asian="10pt" style:font-name-complex="Arial"/>
    </style:style>
    <style:style style:name="T459_1" style:family="text">
      <style:text-properties fo:font-size="10pt" style:font-size-asian="10pt" style:font-name-complex="Arial"/>
    </style:style>
    <style:style style:name="P460" style:family="paragraph" style:parent-style-name="List_20_Paragraph">
      <style:text-properties fo:font-size="10pt" style:font-size-asian="10pt" style:font-name-complex="Arial"/>
    </style:style>
    <style:style style:name="T460_1" style:family="text">
      <style:text-properties fo:font-size="10pt" style:font-size-asian="10pt" style:font-name-complex="Arial"/>
    </style:style>
    <style:style style:name="P461" style:family="paragraph" style:parent-style-name="List_20_Paragraph">
      <style:text-properties fo:font-size="10pt" style:font-size-asian="10pt" style:font-name-complex="Arial"/>
    </style:style>
    <style:style style:name="T461_1" style:family="text">
      <style:text-properties fo:font-size="10pt" style:font-size-asian="10pt" style:font-name-complex="Arial"/>
    </style:style>
    <style:style style:name="T461_2" style:family="text">
      <style:text-properties fo:font-size="10pt" style:font-size-asian="10pt" style:font-name-complex="Arial"/>
    </style:style>
    <style:style style:name="P462" style:family="paragraph" style:parent-style-name="Normal"/>
    <style:style style:name="T462_1" style:family="text">
      <style:text-properties fo:font-size="10pt" style:font-size-asian="10pt" style:font-name-complex="Arial" style:font-size-complex="10pt"/>
    </style:style>
    <style:style style:name="T462_2" style:family="text">
      <style:text-properties fo:font-size="10pt" style:font-size-asian="10pt" style:font-name-complex="Arial" style:font-size-complex="10pt"/>
    </style:style>
    <style:style style:name="T462_3" style:family="text">
      <style:text-properties fo:font-size="10pt" style:font-size-asian="10pt" style:font-name-complex="Arial" style:font-size-complex="10pt"/>
    </style:style>
    <style:style style:name="T462_4" style:family="text">
      <style:text-properties fo:font-size="10pt" style:font-size-asian="10pt" style:font-name-complex="Arial" style:font-size-complex="10pt"/>
    </style:style>
    <style:style style:name="T462_5" style:family="text">
      <style:text-properties fo:font-size="10pt" style:font-size-asian="10pt" style:font-name-complex="Arial" style:font-size-complex="10pt"/>
    </style:style>
    <style:style style:name="P463" style:family="paragraph" style:parent-style-name="Normal">
      <style:text-properties fo:font-size="10pt" style:font-size-asian="10pt" style:font-name-complex="Arial" style:font-size-complex="10pt"/>
    </style:style>
    <style:style style:name="P464" style:family="paragraph" style:parent-style-name="Normal"/>
    <style:style style:name="T46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64_2" style:family="text">
      <style:text-properties fo:font-size="10pt" style:font-size-asian="10pt" style:font-name-complex="Arial" style:font-size-complex="10pt"/>
    </style:style>
    <style:style style:name="T464_3" style:family="text">
      <style:text-properties fo:font-size="10pt" style:font-size-asian="10pt" style:font-name-complex="Arial" style:font-size-complex="10pt"/>
    </style:style>
    <style:style style:name="T464_4" style:family="text">
      <style:text-properties fo:font-size="10pt" style:font-size-asian="10pt" style:font-name-complex="Arial" style:font-size-complex="10pt"/>
    </style:style>
    <style:style style:name="T464_5" style:family="text">
      <style:text-properties fo:font-size="10pt" style:font-size-asian="10pt" style:font-name-complex="Arial" style:font-size-complex="10pt"/>
    </style:style>
    <style:style style:name="T464_6" style:family="text">
      <style:text-properties fo:font-size="10pt" style:font-size-asian="10pt" style:font-name-complex="Arial" style:font-size-complex="10pt"/>
    </style:style>
    <style:style style:name="T464_7" style:family="text">
      <style:text-properties fo:font-size="10pt" style:font-size-asian="10pt" style:font-name-complex="Arial" style:font-size-complex="10pt"/>
    </style:style>
    <style:style style:name="T464_8" style:family="text">
      <style:text-properties fo:font-size="10pt" style:font-size-asian="10pt" style:font-name-complex="Arial" style:font-size-complex="10pt"/>
    </style:style>
    <style:style style:name="T464_9" style:family="text">
      <style:text-properties fo:font-size="10pt" style:font-size-asian="10pt" style:font-name-complex="Arial" style:font-size-complex="10pt"/>
    </style:style>
    <style:style style:name="T464_10" style:family="text">
      <style:text-properties fo:font-size="10pt" style:font-size-asian="10pt" style:font-name-complex="Arial" style:font-size-complex="10pt"/>
    </style:style>
    <style:style style:name="T464_11" style:family="text">
      <style:text-properties fo:font-size="10pt" style:font-size-asian="10pt" style:font-name-complex="Arial" style:font-size-complex="10pt"/>
    </style:style>
    <style:style style:name="P465" style:family="paragraph" style:parent-style-name="Normal">
      <style:text-properties fo:font-size="10pt" style:font-size-asian="10pt" style:font-name-complex="Arial" style:font-size-complex="10pt"/>
    </style:style>
    <style:style style:name="P466" style:family="paragraph" style:parent-style-name="Normal"/>
    <style:style style:name="T466_1" style:family="text">
      <style:text-properties fo:font-size="10pt" style:font-size-asian="10pt" style:font-name-complex="Arial" style:font-size-complex="10pt"/>
    </style:style>
    <style:style style:name="P467" style:family="paragraph" style:parent-style-name="List_20_Paragraph">
      <style:text-properties fo:font-size="10pt" style:font-size-asian="10pt" style:font-name-complex="Arial"/>
    </style:style>
    <style:style style:name="T467_1" style:family="text">
      <style:text-properties fo:font-size="10pt" style:font-size-asian="10pt" style:font-name-complex="Arial"/>
    </style:style>
    <style:style style:name="P468" style:family="paragraph" style:parent-style-name="List_20_Paragraph">
      <style:text-properties fo:font-size="10pt" style:font-size-asian="10pt" style:font-name-complex="Arial"/>
    </style:style>
    <style:style style:name="T468_1" style:family="text">
      <style:text-properties fo:font-size="10pt" style:font-size-asian="10pt" style:font-name-complex="Arial"/>
    </style:style>
    <style:style style:name="T468_2" style:family="text">
      <style:text-properties style:text-position="sub 58%" fo:font-size="10pt" style:font-size-asian="10pt" style:font-name-complex="Arial"/>
    </style:style>
    <style:style style:name="T468_3" style:family="text">
      <style:text-properties fo:font-size="10pt" style:font-size-asian="10pt" style:font-name-complex="Arial"/>
    </style:style>
    <style:style style:name="P469" style:family="paragraph" style:parent-style-name="List_20_Paragraph">
      <style:text-properties fo:font-size="10pt" style:font-size-asian="10pt" style:font-name-complex="Arial"/>
    </style:style>
    <style:style style:name="T469_1" style:family="text">
      <style:text-properties fo:font-size="10pt" style:font-size-asian="10pt" style:font-name-complex="Arial"/>
    </style:style>
    <style:style style:name="P470" style:family="paragraph" style:parent-style-name="List_20_Paragraph"/>
    <style:style style:name="T470_1" style:family="text">
      <style:text-properties fo:font-size="10pt" style:font-size-asian="10pt" style:font-name-complex="Arial"/>
    </style:style>
    <style:style style:name="T470_2" style:family="text" style:parent-style-name="List_20_Paragraph">
      <style:text-properties fo:font-size="10pt" style:font-size-asian="10pt" style:font-name-complex="Arial"/>
    </style:style>
    <style:style style:name="P471" style:family="paragraph" style:parent-style-name="Footnote_20_text"/>
    <style:style style:name="T471_1" style:family="text"/>
    <style:style style:name="T471_2" style:family="text"/>
    <style:style style:name="T471_3" style:family="text" style:parent-style-name="footnote_20_Char"/>
    <style:style style:name="T471_4" style:family="text" style:parent-style-name="footnote_20_Char"/>
    <style:style style:name="T471_5" style:family="text" style:parent-style-name="footnote_20_Char"/>
    <style:style style:name="P472" style:family="paragraph" style:parent-style-name="Normal"/>
    <style:style style:name="T472_1" style:family="text">
      <style:text-properties fo:font-size="10pt" style:font-size-asian="10pt" style:font-name-complex="Arial" style:font-size-complex="10pt"/>
    </style:style>
    <style:style style:name="T472_2" style:family="text">
      <style:text-properties fo:font-size="10pt" style:font-size-asian="10pt" style:font-name-complex="Arial" style:font-size-complex="10pt"/>
    </style:style>
    <style:style style:name="T472_3" style:family="text">
      <style:text-properties fo:font-size="10pt" style:font-size-asian="10pt" style:font-name-complex="Arial" style:font-size-complex="10pt"/>
    </style:style>
    <style:style style:name="P473" style:family="paragraph" style:parent-style-name="Normal">
      <style:text-properties fo:font-size="10pt" style:font-size-asian="10pt" style:font-name-complex="Arial" style:font-size-complex="10pt"/>
    </style:style>
    <style:style style:name="P474" style:family="paragraph" style:parent-style-name="Normal"/>
    <style:style style:name="T474_1" style:family="text">
      <style:text-properties fo:font-size="10pt" style:font-size-asian="10pt" style:font-name-complex="Arial" style:font-size-complex="10pt"/>
    </style:style>
    <style:style style:name="T474_2" style:family="text">
      <style:text-properties fo:font-size="10pt" style:font-size-asian="10pt" style:font-name-complex="Arial" style:font-size-complex="10pt"/>
    </style:style>
    <style:style style:name="T474_3" style:family="text">
      <style:text-properties fo:font-size="10pt" style:font-size-asian="10pt" style:font-name-complex="Arial" style:font-size-complex="10pt"/>
    </style:style>
    <style:style style:name="T474_4" style:family="text">
      <style:text-properties fo:font-size="10pt" style:font-size-asian="10pt" style:font-name-complex="Arial" style:font-size-complex="10pt"/>
    </style:style>
    <style:style style:name="T474_5" style:family="text">
      <style:text-properties fo:font-size="10pt" style:font-size-asian="10pt" style:font-name-complex="Arial" style:font-size-complex="10pt"/>
    </style:style>
    <style:style style:name="T474_6" style:family="text">
      <style:text-properties fo:font-size="10pt" style:font-size-asian="10pt" style:font-name-complex="Arial" style:font-size-complex="10pt"/>
    </style:style>
    <style:style style:name="T474_7" style:family="text">
      <style:text-properties fo:font-size="10pt" style:font-size-asian="10pt" style:font-name-complex="Arial" style:font-size-complex="10pt"/>
    </style:style>
    <style:style style:name="T474_8" style:family="text">
      <style:text-properties fo:font-size="10pt" style:font-size-asian="10pt" style:font-name-complex="Arial" style:font-size-complex="10pt"/>
    </style:style>
    <style:style style:name="P475" style:family="paragraph" style:parent-style-name="Normal">
      <style:text-properties fo:font-size="10pt" style:font-size-asian="10pt" style:font-name-complex="Arial" style:font-size-complex="10pt"/>
    </style:style>
    <style:style style:name="P476" style:family="paragraph" style:parent-style-name="Normal"/>
    <style:style style:name="T47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76_2" style:family="text">
      <style:text-properties fo:font-size="10pt" style:font-size-asian="10pt" style:font-name-complex="Arial" style:font-size-complex="10pt"/>
    </style:style>
    <style:style style:name="T476_3" style:family="text">
      <style:text-properties fo:font-size="10pt" style:font-size-asian="10pt" style:font-name-complex="Arial" style:font-size-complex="10pt"/>
    </style:style>
    <style:style style:name="T476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476_5" style:family="text">
      <style:text-properties fo:font-size="10pt" style:font-size-asian="10pt" style:font-name-complex="Arial" style:font-size-complex="10pt"/>
    </style:style>
    <style:style style:name="T476_6" style:family="text">
      <style:text-properties fo:font-size="10pt" style:font-size-asian="10pt" style:font-name-complex="Arial" style:font-size-complex="10pt"/>
    </style:style>
    <style:style style:name="T476_7" style:family="text">
      <style:text-properties fo:font-size="10pt" style:font-size-asian="10pt" style:font-name-complex="Arial" style:font-size-complex="10pt"/>
    </style:style>
    <style:style style:name="T476_8" style:family="text">
      <style:text-properties fo:font-size="10pt" style:font-size-asian="10pt" style:font-name-complex="Arial" style:font-size-complex="10pt"/>
    </style:style>
    <style:style style:name="T476_9" style:family="text">
      <style:text-properties fo:font-size="10pt" style:font-size-asian="10pt" style:font-name-complex="Arial" style:font-size-complex="10pt"/>
    </style:style>
    <style:style style:name="T476_10" style:family="text">
      <style:text-properties fo:font-size="10pt" style:font-size-asian="10pt" style:font-name-complex="Arial" style:font-size-complex="10pt"/>
    </style:style>
    <style:style style:name="T476_11" style:family="text">
      <style:text-properties fo:font-size="10pt" style:font-size-asian="10pt" style:font-name-complex="Arial" style:font-size-complex="10pt"/>
    </style:style>
    <style:style style:name="T476_12" style:family="text">
      <style:text-properties fo:font-size="10pt" style:font-size-asian="10pt" style:font-name-complex="Arial" style:font-size-complex="10pt"/>
    </style:style>
    <style:style style:name="T476_13" style:family="text">
      <style:text-properties fo:font-size="10pt" style:font-size-asian="10pt" style:font-name-complex="Arial" style:font-size-complex="10pt"/>
    </style:style>
    <style:style style:name="T476_14" style:family="text">
      <style:text-properties fo:font-size="10pt" style:font-size-asian="10pt" style:font-name-complex="Arial" style:font-size-complex="10pt"/>
    </style:style>
    <style:style style:name="T476_15" style:family="text">
      <style:text-properties fo:font-size="10pt" style:font-size-asian="10pt" style:font-name-complex="Arial" style:font-size-complex="10pt"/>
    </style:style>
    <style:style style:name="T476_16" style:family="text">
      <style:text-properties fo:font-size="10pt" style:font-size-asian="10pt" style:font-name-complex="Arial" style:font-size-complex="10pt"/>
    </style:style>
    <style:style style:name="T476_17" style:family="text">
      <style:text-properties fo:font-size="10pt" style:font-size-asian="10pt" style:font-name-complex="Arial" style:font-size-complex="10pt"/>
    </style:style>
    <style:style style:name="T476_18" style:family="text">
      <style:text-properties fo:font-size="10pt" style:font-size-asian="10pt" style:font-name-complex="Arial" style:font-size-complex="10pt"/>
    </style:style>
    <style:style style:name="T476_19" style:family="text">
      <style:text-properties fo:font-size="10pt" style:font-size-asian="10pt" style:font-name-complex="Arial" style:font-size-complex="10pt"/>
    </style:style>
    <style:style style:name="T476_20" style:family="text">
      <style:text-properties fo:font-size="10pt" style:font-size-asian="10pt" style:font-name-complex="Arial" style:font-size-complex="10pt"/>
    </style:style>
    <style:style style:name="T476_21" style:family="text">
      <style:text-properties fo:font-size="10pt" style:font-size-asian="10pt" style:font-name-complex="Arial" style:font-size-complex="10pt"/>
    </style:style>
    <style:style style:name="T476_22" style:family="text">
      <style:text-properties fo:font-size="10pt" style:font-size-asian="10pt" style:font-name-complex="Arial" style:font-size-complex="10pt"/>
    </style:style>
    <style:style style:name="T476_23" style:family="text">
      <style:text-properties fo:font-size="10pt" style:font-size-asian="10pt" style:font-name-complex="Arial" style:font-size-complex="10pt"/>
    </style:style>
    <style:style style:name="T476_24" style:family="text">
      <style:text-properties fo:font-size="10pt" style:font-size-asian="10pt" style:font-name-complex="Arial" style:font-size-complex="10pt"/>
    </style:style>
    <style:style style:name="P477" style:family="paragraph" style:parent-style-name="Normal">
      <style:text-properties fo:font-size="10pt" style:font-size-asian="10pt" style:font-name-complex="Arial" style:font-size-complex="10pt"/>
    </style:style>
    <style:style style:name="P478" style:family="paragraph" style:parent-style-name="Normal"/>
    <style:style style:name="T478_1" style:family="text">
      <style:text-properties fo:font-size="10pt" style:font-size-asian="10pt" style:font-name-complex="Arial" style:font-size-complex="10pt"/>
    </style:style>
    <style:style style:name="T478_2" style:family="text">
      <style:text-properties fo:font-size="10pt" style:font-size-asian="10pt" style:font-name-complex="Arial" style:font-size-complex="10pt"/>
    </style:style>
    <style:style style:name="T478_3" style:family="text">
      <style:text-properties fo:font-size="10pt" style:font-size-asian="10pt" style:font-name-complex="Arial" style:font-size-complex="10pt"/>
    </style:style>
    <style:style style:name="T478_4" style:family="text">
      <style:text-properties fo:font-size="10pt" style:font-size-asian="10pt" style:font-name-complex="Arial" style:font-size-complex="10pt"/>
    </style:style>
    <style:style style:name="T478_5" style:family="text">
      <style:text-properties fo:font-size="10pt" style:font-size-asian="10pt" style:font-name-complex="Arial" style:font-size-complex="10pt"/>
    </style:style>
    <style:style style:name="T478_6" style:family="text">
      <style:text-properties fo:font-size="10pt" style:font-size-asian="10pt" style:font-name-complex="Arial" style:font-size-complex="10pt"/>
    </style:style>
    <style:style style:name="T478_7" style:family="text">
      <style:text-properties fo:font-size="10pt" style:font-size-asian="10pt" style:font-name-complex="Arial" style:font-size-complex="10pt"/>
    </style:style>
    <style:style style:name="T478_8" style:family="text">
      <style:text-properties fo:font-size="10pt" style:font-size-asian="10pt" style:font-name-complex="Arial" style:font-size-complex="10pt"/>
    </style:style>
    <style:style style:name="T478_9" style:family="text">
      <style:text-properties fo:font-size="10pt" style:font-size-asian="10pt" style:font-name-complex="Arial" style:font-size-complex="10pt"/>
    </style:style>
    <style:style style:name="T478_10" style:family="text">
      <style:text-properties fo:font-size="10pt" style:font-size-asian="10pt" style:font-name-complex="Arial" style:font-size-complex="10pt"/>
    </style:style>
    <style:style style:name="T478_11" style:family="text">
      <style:text-properties fo:font-size="10pt" style:font-size-asian="10pt" style:font-name-complex="Arial" style:font-size-complex="10pt"/>
    </style:style>
    <style:style style:name="T478_12" style:family="text">
      <style:text-properties fo:font-size="10pt" style:font-size-asian="10pt" style:font-name-complex="Arial" style:font-size-complex="10pt"/>
    </style:style>
    <style:style style:name="T478_13" style:family="text">
      <style:text-properties fo:font-size="10pt" style:font-size-asian="10pt" style:font-name-complex="Arial" style:font-size-complex="10pt"/>
    </style:style>
    <style:style style:name="T478_14" style:family="text">
      <style:text-properties fo:font-size="10pt" style:font-size-asian="10pt" style:font-name-complex="Arial" style:font-size-complex="10pt"/>
    </style:style>
    <style:style style:name="T478_15" style:family="text">
      <style:text-properties fo:font-size="10pt" style:font-size-asian="10pt" style:font-name-complex="Arial" style:font-size-complex="10pt"/>
    </style:style>
    <style:style style:name="T478_16" style:family="text">
      <style:text-properties fo:font-size="10pt" style:font-size-asian="10pt" style:font-name-complex="Arial" style:font-size-complex="10pt"/>
    </style:style>
    <style:style style:name="T478_17" style:family="text">
      <style:text-properties fo:font-size="10pt" style:font-size-asian="10pt" style:font-name-complex="Arial" style:font-size-complex="10pt"/>
    </style:style>
    <style:style style:name="T478_18" style:family="text">
      <style:text-properties fo:font-size="10pt" style:font-size-asian="10pt" style:font-name-complex="Arial" style:font-size-complex="10pt"/>
    </style:style>
    <style:style style:name="T478_19" style:family="text">
      <style:text-properties fo:font-size="10pt" style:font-size-asian="10pt" style:font-name-complex="Arial" style:font-size-complex="10pt"/>
    </style:style>
    <style:style style:name="T478_20" style:family="text">
      <style:text-properties fo:font-size="10pt" style:font-size-asian="10pt" style:font-name-complex="Arial" style:font-size-complex="10pt"/>
    </style:style>
    <style:style style:name="T478_21" style:family="text">
      <style:text-properties fo:font-size="10pt" style:font-size-asian="10pt" style:font-name-complex="Arial" style:font-size-complex="10pt"/>
    </style:style>
    <style:style style:name="T478_22" style:family="text">
      <style:text-properties fo:font-size="10pt" style:font-size-asian="10pt" style:font-name-complex="Arial" style:font-size-complex="10pt"/>
    </style:style>
    <style:style style:name="T478_23" style:family="text">
      <style:text-properties fo:font-size="10pt" style:font-size-asian="10pt" style:font-name-complex="Arial" style:font-size-complex="10pt"/>
    </style:style>
    <style:style style:name="T478_24" style:family="text">
      <style:text-properties fo:font-size="10pt" style:font-size-asian="10pt" style:font-name-complex="Arial" style:font-size-complex="10pt"/>
    </style:style>
    <style:style style:name="T478_25" style:family="text">
      <style:text-properties fo:font-size="10pt" style:font-size-asian="10pt" style:font-name-complex="Arial" style:font-size-complex="10pt"/>
    </style:style>
    <style:style style:name="T478_26" style:family="text">
      <style:text-properties fo:font-size="10pt" style:font-size-asian="10pt" style:font-name-complex="Arial" style:font-size-complex="10pt"/>
    </style:style>
    <style:style style:name="T478_27" style:family="text">
      <style:text-properties fo:font-size="10pt" style:font-size-asian="10pt" style:font-name-complex="Arial" style:font-size-complex="10pt"/>
    </style:style>
    <style:style style:name="T478_28" style:family="text">
      <style:text-properties fo:font-size="10pt" style:font-size-asian="10pt" style:font-name-complex="Arial" style:font-size-complex="10pt"/>
    </style:style>
    <style:style style:name="T478_29" style:family="text">
      <style:text-properties fo:font-size="10pt" style:font-size-asian="10pt" style:font-name-complex="Arial" style:font-size-complex="10pt"/>
    </style:style>
    <style:style style:name="T478_30" style:family="text">
      <style:text-properties fo:font-size="10pt" style:font-size-asian="10pt" style:font-name-complex="Arial" style:font-size-complex="10pt"/>
    </style:style>
    <style:style style:name="T478_31" style:family="text">
      <style:text-properties fo:font-size="10pt" style:font-size-asian="10pt" style:font-name-complex="Arial" style:font-size-complex="10pt"/>
    </style:style>
    <style:style style:name="T478_32" style:family="text">
      <style:text-properties fo:font-size="10pt" style:font-size-asian="10pt" style:font-name-complex="Arial" style:font-size-complex="10pt"/>
    </style:style>
    <style:style style:name="T478_33" style:family="text">
      <style:text-properties fo:font-size="10pt" style:font-size-asian="10pt" style:font-name-complex="Arial" style:font-size-complex="10pt"/>
    </style:style>
    <style:style style:name="T478_34" style:family="text">
      <style:text-properties fo:font-size="10pt" style:font-size-asian="10pt" style:font-name-complex="Arial" style:font-size-complex="10pt"/>
    </style:style>
    <style:style style:name="T478_35" style:family="text">
      <style:text-properties fo:font-size="10pt" style:font-size-asian="10pt" style:font-name-complex="Arial" style:font-size-complex="10pt"/>
    </style:style>
    <style:style style:name="T478_36" style:family="text">
      <style:text-properties fo:font-size="10pt" style:font-size-asian="10pt" style:font-name-complex="Arial" style:font-size-complex="10pt"/>
    </style:style>
    <style:style style:name="T478_37" style:family="text">
      <style:text-properties fo:font-size="10pt" style:font-size-asian="10pt" style:font-name-complex="Arial" style:font-size-complex="10pt"/>
    </style:style>
    <style:style style:name="T478_38" style:family="text">
      <style:text-properties fo:font-size="10pt" style:font-size-asian="10pt" style:font-name-complex="Arial" style:font-size-complex="10pt"/>
    </style:style>
    <style:style style:name="T478_39" style:family="text">
      <style:text-properties fo:font-size="10pt" style:font-size-asian="10pt" style:font-name-complex="Arial" style:font-size-complex="10pt"/>
    </style:style>
    <style:style style:name="T478_40" style:family="text">
      <style:text-properties fo:font-size="10pt" style:font-size-asian="10pt" style:font-name-complex="Arial" style:font-size-complex="10pt"/>
    </style:style>
    <style:style style:name="T478_41" style:family="text">
      <style:text-properties fo:font-size="10pt" style:font-size-asian="10pt" style:font-name-complex="Arial" style:font-size-complex="10pt"/>
    </style:style>
    <style:style style:name="T478_42" style:family="text">
      <style:text-properties fo:font-size="10pt" style:font-size-asian="10pt" style:font-name-complex="Arial" style:font-size-complex="10pt"/>
    </style:style>
    <style:style style:name="T478_43" style:family="text">
      <style:text-properties fo:font-size="10pt" style:font-size-asian="10pt" style:font-name-complex="Arial" style:font-size-complex="10pt"/>
    </style:style>
    <style:style style:name="T478_44" style:family="text">
      <style:text-properties fo:font-size="10pt" style:font-size-asian="10pt" style:font-name-complex="Arial" style:font-size-complex="10pt"/>
    </style:style>
    <style:style style:name="T478_45" style:family="text">
      <style:text-properties fo:font-size="10pt" style:font-size-asian="10pt" style:font-name-complex="Arial" style:font-size-complex="10pt"/>
    </style:style>
    <style:style style:name="P479" style:family="paragraph" style:parent-style-name="Normal">
      <style:text-properties fo:font-size="10pt" style:font-size-asian="10pt" style:font-name-complex="Arial" style:font-size-complex="10pt"/>
    </style:style>
    <style:style style:name="P480" style:family="paragraph" style:parent-style-name="Normal">
      <style:text-properties fo:font-size="10pt" style:font-size-asian="10pt" style:font-size-complex="11pt"/>
    </style:style>
    <style:style style:name="P481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81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482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83" style:family="paragraph" style:parent-style-name="Normal"/>
    <style:style style:name="T483_1" style:family="text">
      <style:text-properties fo:font-size="11pt" style:font-size-asian="11pt" style:font-size-complex="11pt" fo:font-weight="bold" style:font-weight-asian="bold" style:font-weight-complex="bold"/>
    </style:style>
    <style:style style:name="T483_2" style:family="text">
      <style:text-properties fo:font-size="11pt" style:font-size-asian="11pt" style:font-name-complex="Arial" style:font-size-complex="11pt"/>
    </style:style>
    <style:style style:name="P484" style:family="paragraph" style:parent-style-name="Normal">
      <style:paragraph-properties fo:margin-top="0.071cm" fo:margin-bottom="0.071cm"/>
      <style:text-properties fo:font-size="11pt" style:font-size-asian="11pt" style:font-name-complex="Arial" style:font-size-complex="11pt"/>
    </style:style>
    <style:style style:name="P485" style:family="paragraph" style:parent-style-name="Normal"/>
    <style:style style:name="T485_1" style:family="text">
      <style:text-properties fo:font-size="10pt" style:font-size-asian="10pt" style:font-size-complex="10pt"/>
    </style:style>
    <style:style style:name="T485_2" style:family="text">
      <style:text-properties fo:font-size="10pt" style:font-size-asian="10pt" style:font-size-complex="10pt"/>
    </style:style>
    <style:style style:name="T485_3" style:family="text">
      <style:text-properties fo:font-size="10pt" style:font-size-asian="10pt" style:font-size-complex="10pt"/>
    </style:style>
    <style:style style:name="T485_4" style:family="text">
      <style:text-properties fo:font-size="10pt" style:font-size-asian="10pt" style:font-size-complex="10pt"/>
    </style:style>
    <style:style style:name="T485_5" style:family="text">
      <style:text-properties fo:font-size="10pt" style:font-size-asian="10pt" style:font-size-complex="10pt"/>
    </style:style>
    <style:style style:name="T485_6" style:family="text">
      <style:text-properties fo:font-size="10pt" style:font-size-asian="10pt" style:font-size-complex="10pt"/>
    </style:style>
    <style:style style:name="T485_7" style:family="text">
      <style:text-properties fo:font-size="10pt" style:font-size-asian="10pt" style:font-size-complex="10pt"/>
    </style:style>
    <style:style style:name="T485_8" style:family="text">
      <style:text-properties fo:font-size="10pt" style:font-size-asian="10pt" style:font-size-complex="10pt"/>
    </style:style>
    <style:style style:name="T485_9" style:family="text">
      <style:text-properties fo:font-size="10pt" style:font-size-asian="10pt" style:font-size-complex="10pt"/>
    </style:style>
    <style:style style:name="T485_10" style:family="text">
      <style:text-properties fo:font-size="10pt" style:font-size-asian="10pt" style:font-size-complex="10pt"/>
    </style:style>
    <style:style style:name="T485_11" style:family="text">
      <style:text-properties fo:font-size="10pt" style:font-size-asian="10pt" style:font-size-complex="10pt"/>
    </style:style>
    <style:style style:name="T485_12" style:family="text">
      <style:text-properties fo:font-size="10pt" style:font-size-asian="10pt" style:font-size-complex="10pt"/>
    </style:style>
    <style:style style:name="T485_13" style:family="text">
      <style:text-properties fo:font-size="10pt" style:font-size-asian="10pt" style:font-size-complex="10pt"/>
    </style:style>
    <style:style style:name="T485_14" style:family="text">
      <style:text-properties fo:font-size="10pt" style:font-size-asian="10pt" style:font-size-complex="10pt"/>
    </style:style>
    <style:style style:name="T485_15" style:family="text">
      <style:text-properties fo:font-size="10pt" style:font-size-asian="10pt" style:font-size-complex="10pt"/>
    </style:style>
    <style:style style:name="T485_16" style:family="text">
      <style:text-properties fo:font-size="10pt" style:font-size-asian="10pt" style:font-size-complex="10pt"/>
    </style:style>
    <style:style style:name="T485_17" style:family="text">
      <style:text-properties fo:font-size="10pt" style:font-size-asian="10pt" style:font-size-complex="10pt"/>
    </style:style>
    <style:style style:name="T485_18" style:family="text">
      <style:text-properties fo:font-size="10pt" style:font-size-asian="10pt" style:font-size-complex="10pt"/>
    </style:style>
    <style:style style:name="T485_19" style:family="text">
      <style:text-properties fo:font-size="10pt" style:font-size-asian="10pt" style:font-size-complex="10pt"/>
    </style:style>
    <style:style style:name="T485_20" style:family="text">
      <style:text-properties fo:font-size="10pt" style:font-size-asian="10pt" style:font-size-complex="10pt"/>
    </style:style>
    <style:style style:name="T485_21" style:family="text">
      <style:text-properties fo:font-size="10pt" style:font-size-asian="10pt" style:font-size-complex="10pt"/>
    </style:style>
    <style:style style:name="T485_22" style:family="text">
      <style:text-properties fo:font-size="10pt" style:font-size-asian="10pt" style:font-size-complex="10pt"/>
    </style:style>
    <style:style style:name="T485_23" style:family="text">
      <style:text-properties fo:font-size="10pt" style:font-size-asian="10pt" style:font-size-complex="10pt"/>
    </style:style>
    <style:style style:name="T485_24" style:family="text">
      <style:text-properties fo:font-size="10pt" style:font-size-asian="10pt" style:font-size-complex="10pt"/>
    </style:style>
    <style:style style:name="P486" style:family="paragraph" style:parent-style-name="Normal">
      <style:text-properties fo:font-size="10pt" style:font-size-asian="10pt" style:font-size-complex="10pt"/>
    </style:style>
    <style:style style:name="P487" style:family="paragraph" style:parent-style-name="Normal"/>
    <style:style style:name="T487_1" style:family="text">
      <style:text-properties fo:font-size="10pt" style:font-size-asian="10pt" style:font-size-complex="10pt"/>
    </style:style>
    <style:style style:name="T487_2" style:family="text">
      <style:text-properties fo:font-size="10pt" style:font-size-asian="10pt" style:font-size-complex="10pt" fo:font-weight="bold" style:font-weight-asian="bold" style:font-weight-complex="bold"/>
    </style:style>
    <style:style style:name="T487_3" style:family="text">
      <style:text-properties fo:font-size="10pt" style:font-size-asian="10pt" style:font-size-complex="10pt"/>
    </style:style>
    <style:style style:name="T487_4" style:family="text">
      <style:text-properties fo:font-size="10pt" style:font-size-asian="10pt" style:font-size-complex="10pt"/>
    </style:style>
    <style:style style:name="T487_5" style:family="text">
      <style:text-properties fo:font-size="10pt" style:font-size-asian="10pt" style:font-size-complex="10pt"/>
    </style:style>
    <style:style style:name="T487_6" style:family="text">
      <style:text-properties fo:font-size="10pt" style:font-size-asian="10pt" style:font-size-complex="10pt" fo:font-weight="bold" style:font-weight-asian="bold" style:font-weight-complex="bold"/>
    </style:style>
    <style:style style:name="T487_7" style:family="text">
      <style:text-properties fo:font-size="10pt" style:font-size-asian="10pt" style:font-size-complex="10pt"/>
    </style:style>
    <style:style style:name="T487_8" style:family="text">
      <style:text-properties fo:font-size="10pt" style:font-size-asian="10pt" style:font-size-complex="10pt"/>
    </style:style>
    <style:style style:name="T487_9" style:family="text">
      <style:text-properties fo:font-size="10pt" style:font-size-asian="10pt" style:font-size-complex="10pt"/>
    </style:style>
    <style:style style:name="T487_10" style:family="text">
      <style:text-properties fo:font-size="10pt" style:font-size-asian="10pt" style:font-size-complex="10pt"/>
    </style:style>
    <style:style style:name="T487_11" style:family="text">
      <style:text-properties fo:font-size="10pt" style:font-size-asian="10pt" style:font-size-complex="10pt" fo:font-weight="bold" style:font-weight-asian="bold" style:font-weight-complex="bold"/>
    </style:style>
    <style:style style:name="T487_12" style:family="text">
      <style:text-properties fo:font-size="10pt" style:font-size-asian="10pt" style:font-size-complex="10pt"/>
    </style:style>
    <style:style style:name="T487_13" style:family="text">
      <style:text-properties fo:font-size="10pt" style:font-size-asian="10pt" style:font-size-complex="10pt"/>
    </style:style>
    <style:style style:name="T487_14" style:family="text">
      <style:text-properties fo:font-size="10pt" style:font-size-asian="10pt" style:font-size-complex="10pt"/>
    </style:style>
    <style:style style:name="T487_15" style:family="text">
      <style:text-properties fo:font-size="10pt" style:font-size-asian="10pt" style:font-size-complex="10pt"/>
    </style:style>
    <style:style style:name="T487_16" style:family="text">
      <style:text-properties fo:font-size="10pt" style:font-size-asian="10pt" style:font-size-complex="10pt" fo:font-weight="bold" style:font-weight-asian="bold" style:font-weight-complex="bold"/>
    </style:style>
    <style:style style:name="T487_17" style:family="text">
      <style:text-properties fo:font-size="10pt" style:font-size-asian="10pt" style:font-size-complex="10pt"/>
    </style:style>
    <style:style style:name="T487_18" style:family="text">
      <style:text-properties fo:font-size="10pt" style:font-size-asian="10pt" style:font-size-complex="10pt" fo:font-weight="bold" style:font-weight-asian="bold" style:font-weight-complex="bold"/>
    </style:style>
    <style:style style:name="T487_19" style:family="text">
      <style:text-properties fo:font-size="10pt" style:font-size-asian="10pt" style:font-size-complex="10pt"/>
    </style:style>
    <style:style style:name="P488" style:family="paragraph" style:parent-style-name="Normal">
      <style:text-properties fo:font-size="10pt" style:font-size-asian="10pt" style:font-size-complex="10pt"/>
    </style:style>
    <style:style style:name="P489" style:family="paragraph" style:parent-style-name="Normal"/>
    <style:style style:name="T489_1" style:family="text">
      <style:text-properties fo:font-size="10pt" style:font-size-asian="10pt" style:font-size-complex="10pt"/>
    </style:style>
    <style:style style:name="P490" style:family="paragraph" style:parent-style-name="Normal">
      <style:paragraph-properties fo:margin-top="0.071cm"/>
      <style:text-properties fo:font-size="11pt" style:font-size-asian="11pt" style:font-name-complex="Arial" style:font-size-complex="11pt"/>
    </style:style>
    <style:style style:name="P491" style:family="paragraph" style:parent-style-name="Normal">
      <style:paragraph-properties fo:margin-top="0.071cm"/>
    </style:style>
    <style:style style:name="T49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91_2" style:family="text"/>
    <style:style style:name="T491_3" style:family="text" style:parent-style-name="Internet_20_link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91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92" style:family="paragraph" style:parent-style-name="Normal">
      <style:paragraph-properties fo:margin-top="0.071cm"/>
      <style:text-properties fo:font-size="10pt" style:font-size-asian="10pt" style:font-name-complex="Arial" style:font-size-complex="10pt" style:font-weight-complex="bold"/>
    </style:style>
    <style:style style:name="P493" style:family="paragraph" style:parent-style-name="Normal">
      <style:paragraph-properties fo:line-height="108%" fo:margin-top="0.071cm" fo:margin-bottom="0.071cm"/>
    </style:style>
    <style:style style:name="T493_1" style:family="text">
      <style:text-properties fo:font-size="10pt" style:font-size-asian="10pt" style:font-name-complex="Arial" style:font-size-complex="10pt"/>
    </style:style>
    <style:style style:name="T493_2" style:family="text">
      <style:text-properties fo:font-size="10pt" style:font-size-asian="10pt" style:font-name-complex="Arial" style:font-size-complex="10pt"/>
    </style:style>
    <style:style style:name="T493_3" style:family="text">
      <style:text-properties fo:font-size="10pt" style:font-size-asian="10pt" style:font-name-complex="Arial" style:font-size-complex="10pt"/>
    </style:style>
    <style:style style:name="T493_4" style:family="text">
      <style:text-properties fo:font-size="10pt" style:font-size-asian="10pt" style:font-name-complex="Arial" style:font-size-complex="10pt"/>
    </style:style>
    <style:style style:name="T493_5" style:family="text">
      <style:text-properties fo:font-size="10pt" style:font-size-asian="10pt" style:font-name-complex="Arial" style:font-size-complex="10pt"/>
    </style:style>
    <style:style style:name="T493_6" style:family="text">
      <style:text-properties fo:font-size="10pt" style:font-size-asian="10pt" style:font-name-complex="Arial" style:font-size-complex="10pt"/>
    </style:style>
    <style:style style:name="T493_7" style:family="text">
      <style:text-properties fo:font-size="10pt" style:font-size-asian="10pt" style:font-name-complex="Arial" style:font-size-complex="10pt"/>
    </style:style>
    <style:style style:name="T493_8" style:family="text">
      <style:text-properties fo:font-size="10pt" style:font-size-asian="10pt" style:font-name-complex="Arial" style:font-size-complex="10pt"/>
    </style:style>
    <style:style style:name="T493_9" style:family="text">
      <style:text-properties fo:font-size="10pt" style:font-size-asian="10pt" style:font-name-complex="Arial" style:font-size-complex="10pt"/>
    </style:style>
    <style:style style:name="T493_10" style:family="text">
      <style:text-properties fo:font-size="10pt" style:font-size-asian="10pt" style:font-name-complex="Arial" style:font-size-complex="10pt"/>
    </style:style>
    <style:style style:name="T493_11" style:family="text">
      <style:text-properties fo:font-size="10pt" style:font-size-asian="10pt" style:font-name-complex="Arial" style:font-size-complex="10pt"/>
    </style:style>
    <style:style style:name="T493_12" style:family="text">
      <style:text-properties fo:font-size="10pt" style:font-size-asian="10pt" style:font-name-complex="Arial" style:font-size-complex="10pt"/>
    </style:style>
    <style:style style:name="T493_13" style:family="text">
      <style:text-properties fo:font-size="10pt" style:font-size-asian="10pt" style:font-name-complex="Arial" style:font-size-complex="10pt"/>
    </style:style>
    <style:style style:name="P494" style:family="paragraph" style:parent-style-name="Normal">
      <style:paragraph-properties fo:line-height="108%" fo:margin-bottom="0.282cm"/>
      <style:text-properties fo:font-size="14pt" style:font-size-asian="14pt" style:font-size-complex="11pt" fo:font-weight="bold" style:font-weight-asian="bold"/>
    </style:style>
    <style:style style:name="P49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95_1" style:family="text">
      <style:text-properties fo:font-size="14pt" style:font-size-asian="14pt" style:font-size-complex="14pt" fo:font-weight="bold" style:font-weight-asian="bold" style:font-weight-complex="bold"/>
    </style:style>
    <style:style style:name="T495_2" style:family="text">
      <style:text-properties fo:font-size="14pt" style:font-size-asian="14pt" style:font-size-complex="14pt" fo:font-weight="bold" style:font-weight-asian="bold" style:font-weight-complex="bold"/>
    </style:style>
    <style:style style:name="P49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97" style:family="paragraph" style:parent-style-name="Normal"/>
    <style:style style:name="T4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8" style:family="paragraph" style:parent-style-name="Normal">
      <style:text-properties fo:font-size="10pt" style:font-size-asian="10pt" style:font-name-complex="Arial" style:font-size-complex="10pt"/>
    </style:style>
    <style:style style:name="P499" style:family="paragraph" style:parent-style-name="Normal"/>
    <style:style style:name="T499_1" style:family="text">
      <style:text-properties fo:font-size="10pt" style:font-size-asian="10pt" style:font-name-complex="Arial" style:font-size-complex="10pt"/>
    </style:style>
    <style:style style:name="T499_2" style:family="text">
      <style:text-properties fo:font-size="10pt" style:font-size-asian="10pt" style:font-name-complex="Arial" style:font-size-complex="10pt"/>
    </style:style>
    <style:style style:name="T499_3" style:family="text">
      <style:text-properties fo:font-size="10pt" style:font-size-asian="10pt" style:font-name-complex="Arial" style:font-size-complex="10pt"/>
    </style:style>
    <style:style style:name="T499_4" style:family="text">
      <style:text-properties fo:font-size="10pt" style:font-size-asian="10pt" style:font-name-complex="Arial" style:font-size-complex="10pt"/>
    </style:style>
    <style:style style:name="P500" style:family="paragraph" style:parent-style-name="Normal">
      <style:text-properties fo:font-size="10pt" style:font-size-asian="10pt" style:font-name-complex="Arial" style:font-size-complex="10pt"/>
    </style:style>
    <style:style style:name="P501" style:family="paragraph" style:parent-style-name="Normal"/>
    <style:style style:name="T501_1" style:family="text">
      <style:text-properties fo:font-size="10pt" style:font-size-asian="10pt" style:font-name-complex="Arial" style:font-size-complex="10pt"/>
    </style:style>
    <style:style style:name="T501_2" style:family="text">
      <style:text-properties fo:font-size="10pt" style:font-size-asian="10pt" style:font-name-complex="Arial" style:font-size-complex="10pt"/>
    </style:style>
    <style:style style:name="T501_3" style:family="text">
      <style:text-properties fo:font-size="10pt" style:font-size-asian="10pt" style:font-name-complex="Arial" style:font-size-complex="10pt"/>
    </style:style>
    <style:style style:name="T501_4" style:family="text">
      <style:text-properties fo:font-size="10pt" style:font-size-asian="10pt" style:font-name-complex="Arial" style:font-size-complex="10pt"/>
    </style:style>
    <style:style style:name="T501_5" style:family="text">
      <style:text-properties fo:font-size="10pt" style:font-size-asian="10pt" style:font-name-complex="Arial" style:font-size-complex="10pt"/>
    </style:style>
    <style:style style:name="T501_6" style:family="text">
      <style:text-properties fo:font-size="10pt" style:font-size-asian="10pt" style:font-name-complex="Arial" style:font-size-complex="10pt"/>
    </style:style>
    <style:style style:name="T501_7" style:family="text">
      <style:text-properties fo:font-size="10pt" style:font-size-asian="10pt" style:font-name-complex="Arial" style:font-size-complex="10pt"/>
    </style:style>
    <style:style style:name="T501_8" style:family="text">
      <style:text-properties fo:font-size="10pt" style:font-size-asian="10pt" style:font-name-complex="Arial" style:font-size-complex="10pt"/>
    </style:style>
    <style:style style:name="T501_9" style:family="text">
      <style:text-properties fo:font-size="10pt" style:font-size-asian="10pt" style:font-name-complex="Arial" style:font-size-complex="10pt"/>
    </style:style>
    <style:style style:name="T501_10" style:family="text">
      <style:text-properties fo:font-size="10pt" style:font-size-asian="10pt" style:font-name-complex="Arial" style:font-size-complex="10pt"/>
    </style:style>
    <style:style style:name="T501_11" style:family="text">
      <style:text-properties fo:font-size="10pt" style:font-size-asian="10pt" style:font-name-complex="Arial" style:font-size-complex="10pt"/>
    </style:style>
    <style:style style:name="T501_12" style:family="text">
      <style:text-properties fo:font-size="10pt" style:font-size-asian="10pt" style:font-name-complex="Arial" style:font-size-complex="10pt"/>
    </style:style>
    <style:style style:name="T501_13" style:family="text">
      <style:text-properties fo:font-size="10pt" style:font-size-asian="10pt" style:font-name-complex="Arial" style:font-size-complex="10pt"/>
    </style:style>
    <style:style style:name="T501_14" style:family="text">
      <style:text-properties fo:font-size="10pt" style:font-size-asian="10pt" style:font-name-complex="Arial" style:font-size-complex="10pt"/>
    </style:style>
    <style:style style:name="T501_15" style:family="text">
      <style:text-properties fo:font-size="10pt" style:font-size-asian="10pt" style:font-name-complex="Arial" style:font-size-complex="10pt"/>
    </style:style>
    <style:style style:name="T501_16" style:family="text">
      <style:text-properties fo:font-size="10pt" style:font-size-asian="10pt" style:font-name-complex="Arial" style:font-size-complex="10pt"/>
    </style:style>
    <style:style style:name="P502" style:family="paragraph" style:parent-style-name="Normal"/>
    <style:style style:name="T502_1" style:family="text">
      <style:text-properties fo:font-size="10pt" style:font-size-asian="10pt" style:font-name-complex="Arial" style:font-size-complex="10pt"/>
    </style:style>
    <style:style style:name="T502_2" style:family="text">
      <style:text-properties fo:font-size="10pt" style:font-size-asian="10pt" style:font-name-complex="Arial" style:font-size-complex="10pt"/>
    </style:style>
    <style:style style:name="T502_3" style:family="text">
      <style:text-properties fo:font-size="10pt" style:font-size-asian="10pt" style:font-name-complex="Arial" style:font-size-complex="10pt"/>
    </style:style>
    <style:style style:name="T502_4" style:family="text">
      <style:text-properties fo:font-size="10pt" style:font-size-asian="10pt" style:font-name-complex="Arial" style:font-size-complex="10pt"/>
    </style:style>
    <style:style style:name="T502_5" style:family="text">
      <style:text-properties fo:font-size="10pt" style:font-size-asian="10pt" style:font-name-complex="Arial" style:font-size-complex="10pt"/>
    </style:style>
    <style:style style:name="T502_6" style:family="text">
      <style:text-properties fo:font-size="10pt" style:font-size-asian="10pt" style:font-name-complex="Arial" style:font-size-complex="10pt"/>
    </style:style>
    <style:style style:name="T502_7" style:family="text">
      <style:text-properties fo:font-size="10pt" style:font-size-asian="10pt" style:font-name-complex="Arial" style:font-size-complex="10pt"/>
    </style:style>
    <style:style style:name="T502_8" style:family="text">
      <style:text-properties fo:font-size="10pt" style:font-size-asian="10pt" style:font-name-complex="Arial" style:font-size-complex="10pt"/>
    </style:style>
    <style:style style:name="T502_9" style:family="text">
      <style:text-properties fo:font-size="10pt" style:font-size-asian="10pt" style:font-name-complex="Arial" style:font-size-complex="10pt"/>
    </style:style>
    <style:style style:name="T502_10" style:family="text">
      <style:text-properties fo:font-size="10pt" style:font-size-asian="10pt" style:font-name-complex="Arial" style:font-size-complex="10pt"/>
    </style:style>
    <style:style style:name="P503" style:family="paragraph" style:parent-style-name="Normal">
      <style:text-properties fo:font-size="10pt" style:font-size-asian="10pt" style:font-name-complex="Arial" style:font-size-complex="10pt"/>
    </style:style>
    <style:style style:name="P504" style:family="paragraph" style:parent-style-name="Normal"/>
    <style:style style:name="T504_1" style:family="text">
      <style:text-properties fo:font-size="10pt" style:font-size-asian="10pt" style:font-name-complex="Arial" style:font-size-complex="10pt"/>
    </style:style>
    <style:style style:name="T504_2" style:family="text">
      <style:text-properties fo:font-size="10pt" style:font-size-asian="10pt" style:font-name-complex="Arial" style:font-size-complex="10pt"/>
    </style:style>
    <style:style style:name="P505" style:family="paragraph" style:parent-style-name="Normal">
      <style:text-properties fo:font-size="10pt" style:font-size-asian="10pt" style:font-name-complex="Arial" style:font-size-complex="10pt"/>
    </style:style>
    <style:style style:name="P506" style:family="paragraph" style:parent-style-name="Normal"/>
    <style:style style:name="T506_1" style:family="text">
      <style:text-properties fo:font-size="10pt" style:font-size-asian="10pt" style:font-name-complex="Arial" style:font-size-complex="10pt"/>
    </style:style>
    <style:style style:name="P507" style:family="paragraph" style:parent-style-name="Normal"/>
    <style:style style:name="T507_1" style:family="text">
      <style:text-properties fo:font-size="10pt" style:font-size-asian="10pt" style:font-name-complex="Arial" style:font-size-complex="10pt"/>
    </style:style>
    <style:style style:name="T507_2" style:family="text">
      <style:text-properties fo:font-size="10pt" style:font-size-asian="10pt" style:font-name-complex="Arial" style:font-size-complex="10pt"/>
    </style:style>
    <style:style style:name="T507_3" style:family="text">
      <style:text-properties fo:font-size="10pt" style:font-size-asian="10pt" style:font-name-complex="Arial" style:font-size-complex="10pt"/>
    </style:style>
    <style:style style:name="T507_4" style:family="text">
      <style:text-properties fo:font-size="10pt" style:font-size-asian="10pt" style:font-name-complex="Arial" style:font-size-complex="10pt"/>
    </style:style>
    <style:style style:name="T507_5" style:family="text">
      <style:text-properties fo:font-size="10pt" style:font-size-asian="10pt" style:font-name-complex="Arial" style:font-size-complex="10pt"/>
    </style:style>
    <style:style style:name="T507_6" style:family="text">
      <style:text-properties fo:font-size="10pt" style:font-size-asian="10pt" style:font-name-complex="Arial" style:font-size-complex="10pt"/>
    </style:style>
    <style:style style:name="T507_7" style:family="text">
      <style:text-properties fo:font-size="10pt" style:font-size-asian="10pt" style:font-name-complex="Arial" style:font-size-complex="10pt"/>
    </style:style>
    <style:style style:name="P508" style:family="paragraph" style:parent-style-name="Normal">
      <style:text-properties fo:font-size="10pt" style:font-size-asian="10pt" style:font-name-complex="Arial" style:font-size-complex="10pt"/>
    </style:style>
    <style:style style:name="P509" style:family="paragraph" style:parent-style-name="Normal"/>
    <style:style style:name="T509_1" style:family="text">
      <style:text-properties fo:font-size="10pt" style:font-size-asian="10pt" style:font-name-complex="Arial" style:font-size-complex="10pt"/>
    </style:style>
    <style:style style:name="P510" style:family="paragraph" style:parent-style-name="Normal">
      <style:text-properties fo:font-size="10pt" style:font-size-asian="10pt" style:font-name-complex="Arial" style:font-size-complex="10pt"/>
    </style:style>
    <style:style style:name="P511" style:family="paragraph" style:parent-style-name="Normal"/>
    <style:style style:name="T511_1" style:family="text">
      <style:text-properties fo:font-size="10pt" style:font-size-asian="10pt" style:font-name-complex="Arial" style:font-size-complex="10pt"/>
    </style:style>
    <style:style style:name="T511_2" style:family="text">
      <style:text-properties fo:font-size="10pt" style:font-size-asian="10pt" style:font-name-complex="Arial" style:font-size-complex="10pt"/>
    </style:style>
    <style:style style:name="T511_3" style:family="text">
      <style:text-properties fo:font-size="10pt" style:font-size-asian="10pt" style:font-name-complex="Arial" style:font-size-complex="10pt"/>
    </style:style>
    <style:style style:name="P512" style:family="paragraph" style:parent-style-name="Normal">
      <style:text-properties fo:font-size="10pt" style:font-size-asian="10pt" style:font-name-complex="Arial" style:font-size-complex="10pt"/>
    </style:style>
    <style:style style:name="P513" style:family="paragraph" style:parent-style-name="Normal"/>
    <style:style style:name="T513_1" style:family="text">
      <style:text-properties fo:font-size="10pt" style:font-size-asian="10pt" style:font-name-complex="Arial" style:font-size-complex="10pt"/>
    </style:style>
    <style:style style:name="P514" style:family="paragraph" style:parent-style-name="Normal"/>
    <style:style style:name="P515" style:family="paragraph" style:parent-style-name="Normal"/>
    <style:style style:name="T515_1" style:family="text">
      <style:text-properties fo:font-size="10pt" style:font-size-asian="10pt" style:font-name-complex="Arial" style:font-size-complex="10pt"/>
    </style:style>
    <style:style style:name="P516" style:family="paragraph" style:parent-style-name="Normal">
      <style:text-properties fo:font-size="10pt" style:font-size-asian="10pt" style:font-name-complex="Arial" style:font-size-complex="10pt"/>
    </style:style>
    <style:style style:name="P517" style:family="paragraph" style:parent-style-name="Normal"/>
    <style:style style:name="T517_1" style:family="text">
      <style:text-properties fo:font-size="10pt" style:font-size-asian="10pt" style:font-name-complex="Arial" style:font-size-complex="10pt"/>
    </style:style>
    <style:style style:name="P518" style:family="paragraph" style:parent-style-name="Normal">
      <style:text-properties fo:font-size="10pt" style:font-size-asian="10pt" style:font-name-complex="Arial" style:font-size-complex="10pt"/>
    </style:style>
    <style:style style:name="P519" style:family="paragraph" style:parent-style-name="Normal"/>
    <style:style style:name="T519_1" style:family="text">
      <style:text-properties fo:font-size="10pt" style:font-name-asian="Arial" style:font-size-asian="10pt" style:font-name-complex="Arial" style:font-size-complex="10pt"/>
    </style:style>
    <style:style style:name="T519_2" style:family="text">
      <style:text-properties fo:font-size="10pt" style:font-name-asian="Arial" style:font-size-asian="10pt" style:font-name-complex="Arial" style:font-size-complex="10pt"/>
    </style:style>
    <style:style style:name="T519_3" style:family="text">
      <style:text-properties fo:font-size="10pt" style:font-name-asian="Arial" style:font-size-asian="10pt" style:font-name-complex="Arial" style:font-size-complex="10pt"/>
    </style:style>
    <style:style style:name="T519_4" style:family="text">
      <style:text-properties fo:font-size="10pt" style:font-name-asian="Arial" style:font-size-asian="10pt" style:font-name-complex="Arial" style:font-size-complex="10pt"/>
    </style:style>
    <style:style style:name="T519_5" style:family="text">
      <style:text-properties fo:font-size="10pt" style:font-name-asian="Arial" style:font-size-asian="10pt" style:font-name-complex="Arial" style:font-size-complex="10pt"/>
    </style:style>
    <style:style style:name="T519_6" style:family="text">
      <style:text-properties fo:font-size="10pt" style:font-name-asian="Arial" style:font-size-asian="10pt" style:font-name-complex="Arial" style:font-size-complex="10pt"/>
    </style:style>
    <style:style style:name="T519_7" style:family="text">
      <style:text-properties fo:font-size="10pt" style:font-name-asian="Arial" style:font-size-asian="10pt" style:font-name-complex="Arial" style:font-size-complex="10pt"/>
    </style:style>
    <style:style style:name="T519_8" style:family="text">
      <style:text-properties fo:font-size="10pt" style:font-name-asian="Arial" style:font-size-asian="10pt" style:font-name-complex="Arial" style:font-size-complex="10pt"/>
    </style:style>
    <style:style style:name="T519_9" style:family="text">
      <style:text-properties fo:font-size="10pt" style:font-name-asian="Arial" style:font-size-asian="10pt" style:font-name-complex="Arial" style:font-size-complex="10pt"/>
    </style:style>
    <style:style style:name="T519_10" style:family="text">
      <style:text-properties fo:font-size="10pt" style:font-name-asian="Arial" style:font-size-asian="10pt" style:font-name-complex="Arial" style:font-size-complex="10pt"/>
    </style:style>
    <style:style style:name="T519_11" style:family="text">
      <style:text-properties fo:font-size="10pt" style:font-name-asian="Arial" style:font-size-asian="10pt" style:font-name-complex="Arial" style:font-size-complex="10pt"/>
    </style:style>
    <style:style style:name="T519_12" style:family="text">
      <style:text-properties fo:font-size="10pt" style:font-name-asian="Arial" style:font-size-asian="10pt" style:font-name-complex="Arial" style:font-size-complex="10pt"/>
    </style:style>
    <style:style style:name="T519_13" style:family="text">
      <style:text-properties fo:font-size="10pt" style:font-name-asian="Arial" style:font-size-asian="10pt" style:font-name-complex="Arial" style:font-size-complex="10pt"/>
    </style:style>
    <style:style style:name="T519_14" style:family="text">
      <style:text-properties fo:font-size="10pt" style:font-name-asian="Arial" style:font-size-asian="10pt" style:font-name-complex="Arial" style:font-size-complex="10pt"/>
    </style:style>
    <style:style style:name="T519_15" style:family="text">
      <style:text-properties fo:font-size="10pt" style:font-name-asian="Arial" style:font-size-asian="10pt" style:font-name-complex="Arial" style:font-size-complex="10pt"/>
    </style:style>
    <style:style style:name="T519_16" style:family="text">
      <style:text-properties fo:font-size="10pt" style:font-name-asian="Arial" style:font-size-asian="10pt" style:font-name-complex="Arial" style:font-size-complex="10pt"/>
    </style:style>
    <style:style style:name="T519_17" style:family="text">
      <style:text-properties fo:font-size="10pt" style:font-name-asian="Arial" style:font-size-asian="10pt" style:font-name-complex="Arial" style:font-size-complex="10pt"/>
    </style:style>
    <style:style style:name="T519_18" style:family="text">
      <style:text-properties fo:font-size="10pt" style:font-name-asian="Arial" style:font-size-asian="10pt" style:font-name-complex="Arial" style:font-size-complex="10pt"/>
    </style:style>
    <style:style style:name="T519_19" style:family="text">
      <style:text-properties fo:font-size="10pt" style:font-name-asian="Arial" style:font-size-asian="10pt" style:font-name-complex="Arial" style:font-size-complex="10pt"/>
    </style:style>
    <style:style style:name="T519_20" style:family="text">
      <style:text-properties fo:font-size="10pt" style:font-name-asian="Arial" style:font-size-asian="10pt" style:font-name-complex="Arial" style:font-size-complex="10pt"/>
    </style:style>
    <style:style style:name="T519_21" style:family="text">
      <style:text-properties fo:font-size="10pt" style:font-name-asian="Arial" style:font-size-asian="10pt" style:font-name-complex="Arial" style:font-size-complex="10pt"/>
    </style:style>
    <style:style style:name="T519_22" style:family="text">
      <style:text-properties fo:font-size="10pt" style:font-name-asian="Arial" style:font-size-asian="10pt" style:font-name-complex="Arial" style:font-size-complex="10pt"/>
    </style:style>
    <style:style style:name="T519_23" style:family="text">
      <style:text-properties fo:font-size="10pt" style:font-name-asian="Arial" style:font-size-asian="10pt" style:font-name-complex="Arial" style:font-size-complex="10pt"/>
    </style:style>
    <style:style style:name="T519_24" style:family="text">
      <style:text-properties fo:font-size="10pt" style:font-name-asian="Arial" style:font-size-asian="10pt" style:font-name-complex="Arial" style:font-size-complex="10pt"/>
    </style:style>
    <style:style style:name="T519_25" style:family="text">
      <style:text-properties fo:font-size="10pt" style:font-name-asian="Arial" style:font-size-asian="10pt" style:font-name-complex="Arial" style:font-size-complex="10pt"/>
    </style:style>
    <style:style style:name="T519_26" style:family="text">
      <style:text-properties fo:font-size="10pt" style:font-name-asian="Arial" style:font-size-asian="10pt" style:font-name-complex="Arial" style:font-size-complex="10pt"/>
    </style:style>
    <style:style style:name="T519_27" style:family="text">
      <style:text-properties fo:font-size="10pt" style:font-name-asian="Arial" style:font-size-asian="10pt" style:font-name-complex="Arial" style:font-size-complex="10pt"/>
    </style:style>
    <style:style style:name="T519_28" style:family="text">
      <style:text-properties fo:font-size="10pt" style:font-name-asian="Arial" style:font-size-asian="10pt" style:font-name-complex="Arial" style:font-size-complex="10pt"/>
    </style:style>
    <style:style style:name="T519_29" style:family="text">
      <style:text-properties fo:font-size="10pt" style:font-name-asian="Arial" style:font-size-asian="10pt" style:font-name-complex="Arial" style:font-size-complex="10pt"/>
    </style:style>
    <style:style style:name="T519_30" style:family="text">
      <style:text-properties fo:font-size="10pt" style:font-name-asian="Arial" style:font-size-asian="10pt" style:font-name-complex="Arial" style:font-size-complex="10pt"/>
    </style:style>
    <style:style style:name="P52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521" style:family="paragraph" style:parent-style-name="Normal"/>
    <style:style style:name="T521_1" style:family="text">
      <style:text-properties fo:font-size="10pt" style:font-name-asian="Arial" style:font-size-asian="10pt" style:font-name-complex="Arial" style:font-size-complex="10pt"/>
    </style:style>
    <style:style style:name="T521_2" style:family="text">
      <style:text-properties fo:font-size="10pt" style:font-name-asian="Arial" style:font-size-asian="10pt" style:font-name-complex="Arial" style:font-size-complex="10pt"/>
    </style:style>
    <style:style style:name="T521_3" style:family="text">
      <style:text-properties fo:font-size="10pt" style:font-name-asian="Arial" style:font-size-asian="10pt" style:font-name-complex="Arial" style:font-size-complex="10pt"/>
    </style:style>
    <style:style style:name="T521_4" style:family="text">
      <style:text-properties fo:font-size="10pt" style:font-name-asian="Arial" style:font-size-asian="10pt" style:font-name-complex="Arial" style:font-size-complex="10pt"/>
    </style:style>
    <style:style style:name="T521_5" style:family="text">
      <style:text-properties fo:font-size="10pt" style:font-name-asian="Arial" style:font-size-asian="10pt" style:font-name-complex="Arial" style:font-size-complex="10pt"/>
    </style:style>
    <style:style style:name="T521_6" style:family="text">
      <style:text-properties fo:font-size="10pt" style:font-name-asian="Arial" style:font-size-asian="10pt" style:font-name-complex="Arial" style:font-size-complex="10pt"/>
    </style:style>
    <style:style style:name="T521_7" style:family="text">
      <style:text-properties fo:font-size="10pt" style:font-name-asian="Arial" style:font-size-asian="10pt" style:font-name-complex="Arial" style:font-size-complex="10pt"/>
    </style:style>
    <style:style style:name="T521_8" style:family="text">
      <style:text-properties fo:font-size="10pt" style:font-name-asian="Arial" style:font-size-asian="10pt" style:font-name-complex="Arial" style:font-size-complex="10pt"/>
    </style:style>
    <style:style style:name="T521_9" style:family="text">
      <style:text-properties fo:font-size="10pt" style:font-name-asian="Arial" style:font-size-asian="10pt" style:font-name-complex="Arial" style:font-size-complex="10pt"/>
    </style:style>
    <style:style style:name="T521_10" style:family="text">
      <style:text-properties fo:font-size="10pt" style:font-name-asian="Arial" style:font-size-asian="10pt" style:font-name-complex="Arial" style:font-size-complex="10pt"/>
    </style:style>
    <style:style style:name="T521_11" style:family="text">
      <style:text-properties fo:font-size="10pt" style:font-name-asian="Arial" style:font-size-asian="10pt" style:font-name-complex="Arial" style:font-size-complex="10pt"/>
    </style:style>
    <style:style style:name="T521_12" style:family="text">
      <style:text-properties fo:font-size="10pt" style:font-name-asian="Arial" style:font-size-asian="10pt" style:font-name-complex="Arial" style:font-size-complex="10pt"/>
    </style:style>
    <style:style style:name="T521_13" style:family="text">
      <style:text-properties fo:font-size="10pt" style:font-size-asian="10pt" style:font-name-complex="Arial" style:font-size-complex="10pt"/>
    </style:style>
    <style:style style:name="T521_14" style:family="text">
      <style:text-properties fo:font-size="10pt" style:font-size-asian="10pt" style:font-name-complex="Arial" style:font-size-complex="10pt"/>
    </style:style>
    <style:style style:name="T521_15" style:family="text">
      <style:text-properties fo:font-size="10pt" style:font-size-asian="10pt" style:font-name-complex="Arial" style:font-size-complex="10pt"/>
    </style:style>
    <style:style style:name="T521_16" style:family="text">
      <style:text-properties fo:font-size="10pt" style:font-size-asian="10pt" style:font-name-complex="Arial" style:font-size-complex="10pt"/>
    </style:style>
    <style:style style:name="T521_17" style:family="text">
      <style:text-properties fo:font-size="10pt" style:font-size-asian="10pt" style:font-name-complex="Arial" style:font-size-complex="10pt"/>
    </style:style>
    <style:style style:name="T521_18" style:family="text">
      <style:text-properties fo:font-size="10pt" style:font-size-asian="10pt" style:font-name-complex="Arial" style:font-size-complex="10pt"/>
    </style:style>
    <style:style style:name="T521_19" style:family="text">
      <style:text-properties fo:font-size="10pt" style:font-size-asian="10pt" style:font-name-complex="Arial" style:font-size-complex="10pt"/>
    </style:style>
    <style:style style:name="T521_20" style:family="text">
      <style:text-properties fo:font-size="10pt" style:font-size-asian="10pt" style:font-name-complex="Arial" style:font-size-complex="10pt"/>
    </style:style>
    <style:style style:name="T521_21" style:family="text">
      <style:text-properties fo:font-size="10pt" style:font-size-asian="10pt" style:font-name-complex="Arial" style:font-size-complex="10pt"/>
    </style:style>
    <style:style style:name="T521_22" style:family="text">
      <style:text-properties fo:font-size="10pt" style:font-size-asian="10pt" style:font-name-complex="Arial" style:font-size-complex="10pt"/>
    </style:style>
    <style:style style:name="T521_23" style:family="text">
      <style:text-properties fo:font-size="10pt" style:font-size-asian="10pt" style:font-name-complex="Arial" style:font-size-complex="10pt"/>
    </style:style>
    <style:style style:name="P522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Table12" style:family="table">
      <style:table-properties table:align="left" style:width="15.903cm" fo:margin-left="0cm"/>
    </style:style>
    <style:style style:name="Column44" style:family="table-column">
      <style:table-column-properties style:column-width="4.621cm"/>
    </style:style>
    <style:style style:name="Column45" style:family="table-column">
      <style:table-column-properties style:column-width="2.572cm"/>
    </style:style>
    <style:style style:name="Column46" style:family="table-column">
      <style:table-column-properties style:column-width="3.103cm"/>
    </style:style>
    <style:style style:name="Column47" style:family="table-column">
      <style:table-column-properties style:column-width="1.655cm"/>
    </style:style>
    <style:style style:name="Column48" style:family="table-column">
      <style:table-column-properties style:column-width="1.854cm"/>
    </style:style>
    <style:style style:name="Column49" style:family="table-column">
      <style:table-column-properties style:column-width="2.099cm"/>
    </style:style>
    <style:style style:name="Row33" style:family="table-row"/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line-height="108%" fo:margin-bottom="0.282cm"/>
    </style:style>
    <style:style style:name="T5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line-height="108%" fo:margin-bottom="0.282cm"/>
    </style:style>
    <style:style style:name="T5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line-height="108%" fo:margin-bottom="0.282cm"/>
    </style:style>
    <style:style style:name="T5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08%" fo:margin-bottom="0.282cm"/>
    </style:style>
    <style:style style:name="T5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2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line-height="108%" fo:margin-bottom="0.282cm"/>
    </style:style>
    <style:style style:name="T5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08%" fo:margin-bottom="0.282cm"/>
    </style:style>
    <style:style style:name="T5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4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line-height="108%" fo:margin-bottom="0.282cm"/>
    </style:style>
    <style:style style:name="T5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line-height="108%" fo:margin-bottom="0.282cm"/>
    </style:style>
    <style:style style:name="T5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line-height="108%" fo:margin-bottom="0.282cm"/>
    </style:style>
    <style:style style:name="T5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line-height="108%" fo:margin-bottom="0.282cm"/>
    </style:style>
    <style:style style:name="T5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line-height="108%" fo:margin-bottom="0.282cm"/>
    </style:style>
    <style:style style:name="T5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line-height="108%" fo:margin-bottom="0.282cm"/>
    </style:style>
    <style:style style:name="T5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5" style:family="table-row"/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line-height="108%" fo:margin-bottom="0.282cm"/>
    </style:style>
    <style:style style:name="T5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line-height="108%" fo:margin-bottom="0.282cm"/>
    </style:style>
    <style:style style:name="T5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line-height="108%" fo:margin-bottom="0.282cm"/>
    </style:style>
    <style:style style:name="T5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line-height="108%" fo:margin-bottom="0.282cm"/>
    </style:style>
    <style:style style:name="T5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3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3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line-height="108%" fo:margin-bottom="0.282cm"/>
    </style:style>
    <style:style style:name="T5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08%" fo:margin-bottom="0.282cm"/>
    </style:style>
    <style:style style:name="T5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6" style:family="table-row"/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08%" fo:margin-bottom="0.282cm"/>
    </style:style>
    <style:style style:name="T5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line-height="108%" fo:margin-bottom="0.282cm"/>
    </style:style>
    <style:style style:name="T5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line-height="108%" fo:margin-bottom="0.282cm"/>
    </style:style>
    <style:style style:name="T5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line-height="108%" fo:margin-bottom="0.282cm"/>
    </style:style>
    <style:style style:name="T5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line-height="108%" fo:margin-bottom="0.282cm"/>
    </style:style>
    <style:style style:name="T5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line-height="108%" fo:margin-bottom="0.282cm"/>
    </style:style>
    <style:style style:name="T5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7" style:family="table-row"/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08%" fo:margin-bottom="0.282cm"/>
    </style:style>
    <style:style style:name="T5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line-height="108%" fo:margin-bottom="0.282cm"/>
    </style:style>
    <style:style style:name="T5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08%" fo:margin-bottom="0.282cm"/>
    </style:style>
    <style:style style:name="T5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08%" fo:margin-bottom="0.282cm"/>
    </style:style>
    <style:style style:name="T5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08%" fo:margin-bottom="0.282cm"/>
    </style:style>
    <style:style style:name="T5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5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line-height="108%" fo:margin-bottom="0.282cm"/>
    </style:style>
    <style:style style:name="T5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8" style:family="table-row"/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08%" fo:margin-bottom="0.282cm"/>
    </style:style>
    <style:style style:name="T5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08%" fo:margin-bottom="0.282cm"/>
    </style:style>
    <style:style style:name="T5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55" style:family="paragraph" style:parent-style-name="Normal">
      <style:paragraph-properties fo:break-before="page" fo:line-height="108%" fo:margin-bottom="0.282cm"/>
    </style:style>
    <style:style style:name="P556" style:family="paragraph" style:parent-style-name="Normal">
      <style:text-properties fo:font-size="10pt" style:font-size-asian="10pt" style:font-name-complex="Arial" style:font-size-complex="10pt"/>
    </style:style>
    <style:style style:name="P557" style:family="paragraph" style:parent-style-name="List_20_Paragraph">
      <style:paragraph-properties fo:margin-bottom="0cm"/>
      <style:text-properties fo:font-size="10pt" style:font-size-asian="10pt"/>
    </style:style>
    <style:style style:name="P55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58_1" style:family="text">
      <style:text-properties fo:font-size="14pt" style:font-size-asian="14pt" style:font-size-complex="14pt" fo:font-weight="bold" style:font-weight-asian="bold" style:font-weight-complex="bold"/>
    </style:style>
    <style:style style:name="P559" style:family="paragraph" style:parent-style-name="Normal">
      <style:text-properties fo:font-size="10pt" style:font-size-asian="10pt" style:font-size-complex="11pt" style:font-weight-complex="bold"/>
    </style:style>
    <style:style style:name="P560" style:family="paragraph" style:parent-style-name="Normal">
      <style:paragraph-properties fo:text-align="justify"/>
    </style:style>
    <style:style style:name="T560_1" style:family="text">
      <style:text-properties fo:font-size="10pt" style:font-size-asian="10pt" style:font-name-complex="Arial" style:font-size-complex="10pt"/>
    </style:style>
    <style:style style:name="T560_2" style:family="text">
      <style:text-properties fo:font-size="10pt" style:font-size-asian="10pt" style:font-name-complex="Arial" style:font-size-complex="10pt"/>
    </style:style>
    <style:style style:name="T560_3" style:family="text">
      <style:text-properties fo:font-size="10pt" style:font-size-asian="10pt" style:font-name-complex="Arial" style:font-size-complex="10pt"/>
    </style:style>
    <style:style style:name="T560_4" style:family="text">
      <style:text-properties fo:font-size="10pt" style:font-size-asian="10pt" style:font-name-complex="Arial" style:font-size-complex="10pt"/>
    </style:style>
    <style:style style:name="T560_5" style:family="text">
      <style:text-properties fo:font-size="10pt" style:font-size-asian="10pt" style:font-name-complex="Arial" style:font-size-complex="10pt"/>
    </style:style>
    <style:style style:name="T560_6" style:family="text">
      <style:text-properties fo:font-size="10pt" style:font-size-asian="10pt" style:font-name-complex="Arial" style:font-size-complex="10pt"/>
    </style:style>
    <style:style style:name="T560_7" style:family="text">
      <style:text-properties fo:font-size="10pt" style:font-size-asian="10pt" style:font-name-complex="Arial" style:font-size-complex="10pt"/>
    </style:style>
    <style:style style:name="P56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2" style:family="paragraph" style:parent-style-name="Normal">
      <style:paragraph-properties fo:text-align="justify"/>
    </style:style>
    <style:style style:name="T562_1" style:family="text">
      <style:text-properties fo:font-size="10pt" style:font-size-asian="10pt" style:font-name-complex="Arial" style:font-size-complex="10pt"/>
    </style:style>
    <style:style style:name="T562_2" style:family="text">
      <style:text-properties fo:font-size="10pt" style:font-size-asian="10pt" style:font-name-complex="Arial" style:font-size-complex="10pt"/>
    </style:style>
    <style:style style:name="T562_3" style:family="text">
      <style:text-properties fo:font-size="10pt" style:font-size-asian="10pt" style:font-name-complex="Arial" style:font-size-complex="10pt"/>
    </style:style>
    <style:style style:name="P56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4" style:family="paragraph" style:parent-style-name="Normal">
      <style:paragraph-properties fo:text-align="justify"/>
    </style:style>
    <style:style style:name="T564_1" style:family="text">
      <style:text-properties fo:font-size="10pt" style:font-size-asian="10pt" style:font-name-complex="Arial" style:font-size-complex="10pt"/>
    </style:style>
    <style:style style:name="T564_2" style:family="text">
      <style:text-properties fo:font-size="10pt" style:font-size-asian="10pt" style:font-name-complex="Arial" style:font-size-complex="10pt"/>
    </style:style>
    <style:style style:name="T564_3" style:family="text">
      <style:text-properties fo:font-size="10pt" style:font-size-asian="10pt" style:font-name-complex="Arial" style:font-size-complex="10pt"/>
    </style:style>
    <style:style style:name="P56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6" style:family="paragraph" style:parent-style-name="Normal">
      <style:paragraph-properties fo:text-align="justify"/>
    </style:style>
    <style:style style:name="T566_1" style:family="text">
      <style:text-properties fo:font-size="10pt" style:font-size-asian="10pt" style:font-name-complex="Arial" style:font-size-complex="10pt"/>
    </style:style>
    <style:style style:name="T566_2" style:family="text">
      <style:text-properties fo:font-size="10pt" style:font-size-asian="10pt" style:font-name-complex="Arial" style:font-size-complex="10pt"/>
    </style:style>
    <style:style style:name="T566_3" style:family="text">
      <style:text-properties fo:font-size="10pt" style:font-size-asian="10pt" style:font-name-complex="Arial" style:font-size-complex="10pt"/>
    </style:style>
    <style:style style:name="T566_4" style:family="text">
      <style:text-properties fo:font-size="10pt" style:font-size-asian="10pt" style:font-name-complex="Arial" style:font-size-complex="10pt"/>
    </style:style>
    <style:style style:name="T566_5" style:family="text">
      <style:text-properties fo:font-size="10pt" style:font-size-asian="10pt" style:font-name-complex="Arial" style:font-size-complex="10pt"/>
    </style:style>
    <style:style style:name="T566_6" style:family="text">
      <style:text-properties fo:font-size="10pt" style:font-size-asian="10pt" style:font-name-complex="Arial" style:font-size-complex="10pt"/>
    </style:style>
    <style:style style:name="T566_7" style:family="text">
      <style:text-properties fo:font-size="10pt" style:font-size-asian="10pt" style:font-name-complex="Arial" style:font-size-complex="10pt"/>
    </style:style>
    <style:style style:name="T566_8" style:family="text">
      <style:text-properties fo:font-size="10pt" style:font-size-asian="10pt" style:font-name-complex="Arial" style:font-size-complex="10pt"/>
    </style:style>
    <style:style style:name="T566_9" style:family="text">
      <style:text-properties fo:font-size="10pt" style:font-size-asian="10pt" style:font-name-complex="Arial" style:font-size-complex="10pt"/>
    </style:style>
    <style:style style:name="T566_10" style:family="text">
      <style:text-properties fo:font-size="10pt" style:font-size-asian="10pt" style:font-name-complex="Arial" style:font-size-complex="10pt"/>
    </style:style>
    <style:style style:name="P56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8" style:family="paragraph" style:parent-style-name="Normal">
      <style:paragraph-properties fo:text-align="justify"/>
    </style:style>
    <style:style style:name="T568_1" style:family="text">
      <style:text-properties fo:font-size="10pt" style:font-size-asian="10pt" style:font-name-complex="Arial" style:font-size-complex="10pt" fo:font-weight="bold" style:font-weight-asian="bold"/>
    </style:style>
    <style:style style:name="P569" style:family="paragraph" style:parent-style-name="Annotation_20_text">
      <style:paragraph-properties fo:text-align="justify"/>
    </style:style>
    <style:style style:name="T569_1" style:family="text">
      <style:text-properties style:font-name-complex="Arial"/>
    </style:style>
    <style:style style:name="T569_2" style:family="text">
      <style:text-properties style:font-name-complex="Arial"/>
    </style:style>
    <style:style style:name="T569_3" style:family="text">
      <style:text-properties style:font-name-complex="Arial"/>
    </style:style>
    <style:style style:name="T569_4" style:family="text">
      <style:text-properties style:font-name-complex="Arial"/>
    </style:style>
    <style:style style:name="T569_5" style:family="text">
      <style:text-properties style:font-name-complex="Arial"/>
    </style:style>
    <style:style style:name="P570" style:family="paragraph" style:parent-style-name="Annotation_20_text">
      <style:paragraph-properties fo:text-align="justify"/>
      <style:text-properties style:font-name-complex="Arial"/>
    </style:style>
    <style:style style:name="P571" style:family="paragraph" style:parent-style-name="Annotation_20_text">
      <style:paragraph-properties fo:text-align="justify"/>
    </style:style>
    <style:style style:name="T571_1" style:family="text">
      <style:text-properties style:font-name-complex="Arial"/>
    </style:style>
    <style:style style:name="T571_2" style:family="text">
      <style:text-properties style:font-name-complex="Arial"/>
    </style:style>
    <style:style style:name="T571_3" style:family="text">
      <style:text-properties style:font-name-complex="Arial"/>
    </style:style>
    <style:style style:name="T571_4" style:family="text">
      <style:text-properties style:font-name-complex="Arial"/>
    </style:style>
    <style:style style:name="T571_5" style:family="text">
      <style:text-properties style:font-name-complex="Arial"/>
    </style:style>
    <style:style style:name="T571_6" style:family="text">
      <style:text-properties style:font-name-complex="Arial"/>
    </style:style>
    <style:style style:name="T571_7" style:family="text">
      <style:text-properties style:font-name-complex="Arial"/>
    </style:style>
    <style:style style:name="T571_8" style:family="text">
      <style:text-properties style:font-name-complex="Arial"/>
    </style:style>
    <style:style style:name="T571_9" style:family="text">
      <style:text-properties style:font-name-complex="Arial"/>
    </style:style>
    <style:style style:name="T571_10" style:family="text">
      <style:text-properties style:font-name-complex="Arial"/>
    </style:style>
    <style:style style:name="T571_11" style:family="text">
      <style:text-properties style:font-name-complex="Arial"/>
    </style:style>
    <style:style style:name="T571_12" style:family="text">
      <style:text-properties style:font-name-complex="Arial"/>
    </style:style>
    <style:style style:name="T571_13" style:family="text">
      <style:text-properties style:font-name-complex="Arial"/>
    </style:style>
    <style:style style:name="T571_14" style:family="text">
      <style:text-properties style:font-name-complex="Arial"/>
    </style:style>
    <style:style style:name="P572" style:family="paragraph" style:parent-style-name="Annotation_20_text">
      <style:paragraph-properties fo:text-align="justify"/>
      <style:text-properties style:font-name-complex="Arial"/>
    </style:style>
    <style:style style:name="P573" style:family="paragraph" style:parent-style-name="Annotation_20_text">
      <style:paragraph-properties fo:text-align="justify"/>
    </style:style>
    <style:style style:name="T573_1" style:family="text">
      <style:text-properties fo:font-weight="bold" style:font-weight-asian="bold" style:font-weight-complex="bold"/>
    </style:style>
    <style:style style:name="T573_2" style:family="text"/>
    <style:style style:name="T573_3" style:family="text"/>
    <style:style style:name="T573_4" style:family="text"/>
    <style:style style:name="T573_5" style:family="text"/>
    <style:style style:name="T573_6" style:family="text"/>
    <style:style style:name="T573_7" style:family="text"/>
    <style:style style:name="T573_8" style:family="text"/>
    <style:style style:name="T573_9" style:family="text"/>
    <style:style style:name="T573_10" style:family="text"/>
    <style:style style:name="T573_11" style:family="text"/>
    <style:style style:name="T573_12" style:family="text"/>
    <style:style style:name="T573_13" style:family="text"/>
    <style:style style:name="T573_14" style:family="text">
      <style:text-properties style:font-name-complex="Arial"/>
    </style:style>
    <style:style style:name="T573_15" style:family="text">
      <style:text-properties style:font-name-complex="Arial"/>
    </style:style>
    <style:style style:name="T573_16" style:family="text">
      <style:text-properties style:font-name-complex="Arial"/>
    </style:style>
    <style:style style:name="T573_17" style:family="text">
      <style:text-properties style:font-name-complex="Arial"/>
    </style:style>
    <style:style style:name="T573_18" style:family="text">
      <style:text-properties style:font-name-complex="Arial"/>
    </style:style>
    <style:style style:name="P574" style:family="paragraph" style:parent-style-name="Annotation_20_text">
      <style:paragraph-properties fo:text-align="justify"/>
      <style:text-properties style:font-name-complex="Arial"/>
    </style:style>
    <style:style style:name="P575" style:family="paragraph" style:parent-style-name="Annotation_20_text">
      <style:paragraph-properties fo:text-align="justify"/>
    </style:style>
    <style:style style:name="T575_1" style:family="text">
      <style:text-properties style:font-name-complex="Arial" fo:font-weight="bold" style:font-weight-asian="bold"/>
    </style:style>
    <style:style style:name="P576" style:family="paragraph" style:parent-style-name="Annotation_20_text">
      <style:paragraph-properties fo:text-align="justify"/>
    </style:style>
    <style:style style:name="T576_1" style:family="text">
      <style:text-properties style:font-name-complex="Arial"/>
    </style:style>
    <style:style style:name="P577" style:family="paragraph" style:parent-style-name="Annotation_20_text">
      <style:paragraph-properties fo:text-align="justify"/>
    </style:style>
    <style:style style:name="T577_1" style:family="text">
      <style:text-properties style:font-name-complex="Arial"/>
    </style:style>
    <style:style style:name="P578" style:family="paragraph" style:parent-style-name="Annotation_20_text">
      <style:paragraph-properties fo:text-align="justify"/>
      <style:text-properties style:font-name-complex="Arial"/>
    </style:style>
    <style:style style:name="P579" style:family="paragraph" style:parent-style-name="Annotation_20_text">
      <style:paragraph-properties fo:text-align="justify"/>
    </style:style>
    <style:style style:name="T579_1" style:family="text">
      <style:text-properties style:font-name-complex="Arial" fo:font-weight="bold" style:font-weight-asian="bold" style:font-weight-complex="bold"/>
    </style:style>
    <style:style style:name="P580" style:family="paragraph" style:parent-style-name="Annotation_20_text">
      <style:paragraph-properties fo:text-align="justify"/>
    </style:style>
    <style:style style:name="T580_1" style:family="text">
      <style:text-properties style:font-name-complex="Arial" style:font-weight-complex="bold"/>
    </style:style>
    <style:style style:name="T580_2" style:family="text">
      <style:text-properties style:font-name-complex="Arial" style:font-weight-complex="bold"/>
    </style:style>
    <style:style style:name="T580_3" style:family="text">
      <style:text-properties style:font-name-complex="Arial" style:font-weight-complex="bold"/>
    </style:style>
    <style:style style:name="T580_4" style:family="text">
      <style:text-properties style:font-name-complex="Arial" style:font-weight-complex="bold"/>
    </style:style>
    <style:style style:name="P581" style:family="paragraph" style:parent-style-name="Annotation_20_text">
      <style:paragraph-properties fo:text-align="justify"/>
      <style:text-properties style:font-name-complex="Arial" style:font-weight-complex="bold"/>
    </style:style>
    <style:style style:name="P582" style:family="paragraph" style:parent-style-name="Normal"/>
    <style:style style:name="T582_1" style:family="text">
      <style:text-properties fo:font-size="10pt" style:font-size-asian="10pt" style:font-size-complex="10pt" fo:font-weight="bold" style:font-weight-asian="bold" style:font-weight-complex="bold"/>
    </style:style>
    <style:style style:name="P583" style:family="paragraph" style:parent-style-name="Annotation_20_text">
      <style:paragraph-properties fo:text-align="justify"/>
      <style:text-properties style:font-name-complex="Arial" style:font-weight-complex="bold"/>
    </style:style>
    <style:style style:name="P584" style:family="paragraph" style:parent-style-name="Annotation_20_text"/>
    <style:style style:name="T584_1" style:family="text">
      <style:text-properties style:font-name-complex="Arial" style:font-weight-complex="bold"/>
    </style:style>
    <style:style style:name="P585" style:family="paragraph" style:parent-style-name="Annotation_20_text">
      <style:text-properties style:font-name-complex="Arial" style:font-weight-complex="bold"/>
    </style:style>
    <style:style style:name="T585_1" style:family="text">
      <style:text-properties style:font-name-complex="Arial" fo:font-weight="bold" style:font-weight-asian="bold" style:font-weight-complex="bold"/>
    </style:style>
    <style:style style:name="T585_2" style:family="text">
      <style:text-properties style:font-name-complex="Arial" style:font-weight-complex="bold"/>
    </style:style>
    <style:style style:name="P586" style:family="paragraph" style:parent-style-name="Annotation_20_text">
      <style:text-properties style:font-name-complex="Arial" style:font-weight-complex="bold"/>
    </style:style>
    <style:style style:name="T586_1" style:family="text">
      <style:text-properties style:font-name-complex="Arial" fo:font-weight="bold" style:font-weight-asian="bold" style:font-weight-complex="bold"/>
    </style:style>
    <style:style style:name="T586_2" style:family="text">
      <style:text-properties style:font-name-complex="Arial" style:font-weight-complex="bold"/>
    </style:style>
    <style:style style:name="T586_3" style:family="text">
      <style:text-properties style:font-name-complex="Arial" fo:font-weight="bold" style:font-weight-asian="bold" style:font-weight-complex="bold"/>
    </style:style>
    <style:style style:name="T586_4" style:family="text">
      <style:text-properties style:font-name-complex="Arial" style:font-weight-complex="bold"/>
    </style:style>
    <style:style style:name="P587" style:family="paragraph" style:parent-style-name="Annotation_20_text">
      <style:text-properties style:font-name-complex="Arial" style:font-weight-complex="bold"/>
    </style:style>
    <style:style style:name="T587_1" style:family="text">
      <style:text-properties style:font-name-complex="Arial" fo:font-weight="bold" style:font-weight-asian="bold" style:font-weight-complex="bold"/>
    </style:style>
    <style:style style:name="T587_2" style:family="text">
      <style:text-properties style:font-name-complex="Arial" style:font-weight-complex="bold"/>
    </style:style>
    <style:style style:name="P588" style:family="paragraph" style:parent-style-name="Annotation_20_text"/>
    <style:style style:name="T588_1" style:family="text">
      <style:text-properties style:font-name-complex="Arial" fo:font-weight="bold" style:font-weight-asian="bold" style:font-weight-complex="bold"/>
    </style:style>
    <style:style style:name="T588_2" style:family="text">
      <style:text-properties style:font-name-complex="Arial"/>
    </style:style>
    <style:style style:name="T588_3" style:family="text" style:parent-style-name="Annotation_20_text">
      <style:text-properties style:text-position="super 58%" style:font-name-complex="Arial"/>
    </style:style>
    <style:style style:name="P589" style:family="paragraph" style:parent-style-name="Footnote_20_text"/>
    <style:style style:name="T589_1" style:family="text"/>
    <style:style style:name="T589_2" style:family="text"/>
    <style:style style:name="T589_3" style:family="text"/>
    <style:style style:name="T589_4" style:family="text"/>
    <style:style style:name="T589_5" style:family="text"/>
    <style:style style:name="T589_6" style:family="text" style:parent-style-name="Internet_20_link"/>
    <style:style style:name="T589_7" style:family="text"/>
    <style:style style:name="T589_8" style:family="text">
      <style:text-properties style:font-name-complex="Arial"/>
    </style:style>
    <style:style style:name="P590" style:family="paragraph" style:parent-style-name="Annotation_20_text">
      <style:text-properties style:font-name-complex="Arial" style:font-weight-complex="bold"/>
    </style:style>
    <style:style style:name="T590_1" style:family="text">
      <style:text-properties style:font-name-complex="Arial" fo:font-weight="bold" style:font-weight-asian="bold" style:font-weight-complex="bold"/>
    </style:style>
    <style:style style:name="T590_2" style:family="text">
      <style:text-properties style:font-name-complex="Arial" style:font-weight-complex="bold"/>
    </style:style>
    <style:style style:name="P591" style:family="paragraph" style:parent-style-name="Annotation_20_text">
      <style:paragraph-properties fo:margin-left="1.27cm"/>
      <style:text-properties style:font-name-complex="Arial" style:font-weight-complex="bold"/>
    </style:style>
    <style:style style:name="P592" style:family="paragraph" style:parent-style-name="Annotation_20_text"/>
    <style:style style:name="T592_1" style:family="text">
      <style:text-properties style:font-name-complex="Arial" fo:font-weight="bold" style:font-weight-asian="bold" style:font-weight-complex="bold"/>
    </style:style>
    <style:style style:name="P593" style:family="paragraph" style:parent-style-name="Annotation_20_text">
      <style:text-properties style:font-name-complex="Arial" fo:font-weight="bold" style:font-weight-asian="bold" style:font-weight-complex="bold"/>
    </style:style>
    <style:style style:name="P594" style:family="paragraph" style:parent-style-name="Annotation_20_text"/>
    <style:style style:name="T594_1" style:family="text">
      <style:text-properties style:font-name-complex="Arial" style:font-weight-complex="bold"/>
    </style:style>
    <style:style style:name="P595" style:family="paragraph" style:parent-style-name="Annotation_20_text">
      <style:text-properties style:font-name-complex="Arial" style:font-weight-complex="bold"/>
    </style:style>
    <style:style style:name="T595_1" style:family="text">
      <style:text-properties style:font-name-complex="Arial" fo:font-weight="bold" style:font-weight-asian="bold" style:font-weight-complex="bold"/>
    </style:style>
    <style:style style:name="T595_2" style:family="text">
      <style:text-properties style:font-name-complex="Arial" style:font-weight-complex="bold"/>
    </style:style>
    <style:style style:name="T595_3" style:family="text">
      <style:text-properties style:font-name-complex="Arial" fo:font-weight="bold" style:font-weight-asian="bold" style:font-weight-complex="bold"/>
    </style:style>
    <style:style style:name="T595_4" style:family="text">
      <style:text-properties style:font-name-complex="Arial" style:font-weight-complex="bold"/>
    </style:style>
    <style:style style:name="P596" style:family="paragraph" style:parent-style-name="Annotation_20_text">
      <style:text-properties style:font-name-complex="Arial" style:font-weight-complex="bold"/>
    </style:style>
    <style:style style:name="T596_1" style:family="text">
      <style:text-properties style:font-name-complex="Arial" fo:font-weight="bold" style:font-weight-asian="bold" style:font-weight-complex="bold"/>
    </style:style>
    <style:style style:name="T596_2" style:family="text">
      <style:text-properties style:font-name-complex="Arial" style:font-weight-complex="bold"/>
    </style:style>
    <style:style style:name="T596_3" style:family="text">
      <style:text-properties style:font-name-complex="Arial" fo:font-weight="bold" style:font-weight-asian="bold" style:font-weight-complex="bold"/>
    </style:style>
    <style:style style:name="T596_4" style:family="text">
      <style:text-properties style:font-name-complex="Arial" style:font-weight-complex="bold"/>
    </style:style>
    <style:style style:name="P597" style:family="paragraph" style:parent-style-name="Annotation_20_text">
      <style:text-properties style:font-name-complex="Arial"/>
    </style:style>
    <style:style style:name="T597_1" style:family="text">
      <style:text-properties style:font-name-complex="Arial" fo:font-weight="bold" style:font-weight-asian="bold" style:font-weight-complex="bold"/>
    </style:style>
    <style:style style:name="T597_2" style:family="text">
      <style:text-properties style:font-name-complex="Arial"/>
    </style:style>
    <style:style style:name="T597_3" style:family="text">
      <style:text-properties style:font-name-complex="Arial"/>
    </style:style>
    <style:style style:name="T597_4" style:family="text">
      <style:text-properties style:font-name-complex="Arial"/>
    </style:style>
    <style:style style:name="P598" style:family="paragraph" style:parent-style-name="Annotation_20_text">
      <style:text-properties style:font-name-complex="Arial" style:font-weight-complex="bold"/>
    </style:style>
    <style:style style:name="T598_1" style:family="text">
      <style:text-properties style:font-name-complex="Arial" fo:font-weight="bold" style:font-weight-asian="bold" style:font-weight-complex="bold"/>
    </style:style>
    <style:style style:name="T598_2" style:family="text">
      <style:text-properties style:font-name-complex="Arial" style:font-weight-complex="bold"/>
    </style:style>
    <style:style style:name="P599" style:family="paragraph" style:parent-style-name="Annotation_20_text">
      <style:text-properties style:font-name-complex="Arial" style:font-weight-complex="bold"/>
    </style:style>
    <style:style style:name="T599_1" style:family="text">
      <style:text-properties style:font-name-complex="Arial" fo:font-weight="bold" style:font-weight-asian="bold" style:font-weight-complex="bold"/>
    </style:style>
    <style:style style:name="T599_2" style:family="text">
      <style:text-properties style:font-name-complex="Arial" style:font-weight-complex="bold"/>
    </style:style>
    <style:style style:name="T599_3" style:family="text">
      <style:text-properties style:font-name-complex="Arial" fo:font-weight="bold" style:font-weight-asian="bold" style:font-weight-complex="bold"/>
    </style:style>
    <style:style style:name="T599_4" style:family="text">
      <style:text-properties style:font-name-complex="Arial" style:font-weight-complex="bold"/>
    </style:style>
    <style:style style:name="P600" style:family="paragraph" style:parent-style-name="Annotation_20_text">
      <style:paragraph-properties fo:text-align="justify"/>
      <style:text-properties style:font-name-complex="Arial" style:font-weight-complex="bold"/>
    </style:style>
    <style:style style:name="P601" style:family="paragraph" style:parent-style-name="Annotation_20_text">
      <style:paragraph-properties fo:text-align="justify"/>
    </style:style>
    <style:style style:name="T601_1" style:family="text">
      <style:text-properties style:font-name-complex="Arial" style:font-weight-complex="bold"/>
    </style:style>
    <style:style style:name="T601_2" style:family="text">
      <style:text-properties style:font-name-complex="Arial" style:font-weight-complex="bold"/>
    </style:style>
    <style:style style:name="T601_3" style:family="text">
      <style:text-properties style:font-name-complex="Arial" style:font-weight-complex="bold"/>
    </style:style>
    <style:style style:name="P602" style:family="paragraph" style:parent-style-name="Annotation_20_text">
      <style:paragraph-properties fo:text-align="justify"/>
      <style:text-properties style:font-name-complex="Arial" style:font-weight-complex="bold"/>
    </style:style>
    <style:style style:name="P603" style:family="paragraph" style:parent-style-name="Annotation_20_text">
      <style:paragraph-properties fo:text-align="justify"/>
    </style:style>
    <style:style style:name="T603_1" style:family="text">
      <style:text-properties style:font-name-complex="Arial"/>
    </style:style>
    <style:style style:name="T603_2" style:family="text">
      <style:text-properties style:font-name-asian="Arial" style:font-name-complex="Arial" fo:font-weight="bold" style:font-weight-asian="bold" style:font-weight-complex="bold"/>
    </style:style>
    <style:style style:name="T603_3" style:family="text">
      <style:text-properties style:font-name-asian="Arial" style:font-name-complex="Arial"/>
    </style:style>
    <style:style style:name="T603_4" style:family="text">
      <style:text-properties style:font-name-asian="Arial" style:font-name-complex="Arial"/>
    </style:style>
    <style:style style:name="T603_5" style:family="text">
      <style:text-properties style:font-name-asian="Arial" style:font-name-complex="Arial"/>
    </style:style>
    <style:style style:name="P604" style:family="paragraph" style:parent-style-name="Annotation_20_text">
      <style:paragraph-properties fo:text-align="justify"/>
      <style:text-properties style:font-name-complex="Arial" style:font-weight-complex="bold"/>
    </style:style>
    <style:style style:name="P605" style:family="paragraph" style:parent-style-name="Annotation_20_text">
      <style:paragraph-properties fo:text-align="justify"/>
      <style:text-properties style:font-name-complex="Arial" style:font-weight-complex="bold"/>
    </style:style>
    <style:style style:name="P606" style:family="paragraph" style:parent-style-name="Annotation_20_text">
      <style:paragraph-properties fo:text-align="justify"/>
    </style:style>
    <style:style style:name="T606_1" style:family="text">
      <style:text-properties style:font-name-complex="Arial" fo:font-weight="bold" style:font-weight-asian="bold"/>
    </style:style>
    <style:style style:name="P607" style:family="paragraph" style:parent-style-name="Normal"/>
    <style:style style:name="T607_1" style:family="text">
      <style:text-properties fo:font-size="10pt" style:font-size-asian="10pt" style:font-name-complex="Arial" style:font-size-complex="10pt"/>
    </style:style>
    <style:style style:name="T607_2" style:family="text">
      <style:text-properties fo:font-size="10pt" style:font-size-asian="10pt" style:font-name-complex="Arial" style:font-size-complex="10pt"/>
    </style:style>
    <style:style style:name="T607_3" style:family="text">
      <style:text-properties fo:font-size="10pt" style:font-size-asian="10pt" style:font-name-complex="Arial" style:font-size-complex="10pt"/>
    </style:style>
    <style:style style:name="P608" style:family="paragraph" style:parent-style-name="Annotation_20_text">
      <style:paragraph-properties fo:text-align="justify"/>
      <style:text-properties style:font-name-complex="Arial"/>
    </style:style>
    <style:style style:name="P609" style:family="paragraph" style:parent-style-name="Annotation_20_text">
      <style:paragraph-properties fo:text-align="justify"/>
    </style:style>
    <style:style style:name="T609_1" style:family="text">
      <style:text-properties style:font-name-complex="Arial"/>
    </style:style>
    <style:style style:name="P610" style:family="paragraph" style:parent-style-name="Normal">
      <style:text-properties fo:font-size="10pt" style:font-size-asian="10pt" style:font-size-complex="11pt" style:font-weight-complex="bold"/>
    </style:style>
    <style:style style:name="P611" style:family="paragraph" style:parent-style-name="Normal">
      <style:text-properties fo:font-size="11pt" style:font-size-asian="11pt" style:font-name-complex="Arial" style:font-size-complex="11pt"/>
    </style:style>
    <style:style style:name="Table13" style:family="table">
      <style:table-properties table:align="left" style:width="16.252cm" fo:margin-left="-0.009cm"/>
    </style:style>
    <style:style style:name="Column50" style:family="table-column">
      <style:table-column-properties style:column-width="4.251cm"/>
    </style:style>
    <style:style style:name="Column51" style:family="table-column">
      <style:table-column-properties style:column-width="4cm"/>
    </style:style>
    <style:style style:name="Column52" style:family="table-column">
      <style:table-column-properties style:column-width="3.501cm"/>
    </style:style>
    <style:style style:name="Column53" style:family="table-column">
      <style:table-column-properties style:column-width="4.5cm"/>
    </style:style>
    <style:style style:name="Row39" style:family="table-row"/>
    <style:style style:name="Cell1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paragraph-properties fo:line-height="100%" fo:margin-bottom="0cm"/>
    </style:style>
    <style:style style:name="T61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line-height="100%" fo:margin-bottom="0cm"/>
    </style:style>
    <style:style style:name="T6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line-height="100%" fo:margin-bottom="0cm"/>
    </style:style>
    <style:style style:name="T61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paragraph-properties fo:line-height="100%" fo:margin-bottom="0cm"/>
    </style:style>
    <style:style style:name="T6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1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616" style:family="paragraph" style:parent-style-name="Normal"/>
    <style:style style:name="P617" style:family="paragraph" style:parent-style-name="Normal"/>
  </office:automatic-styles>
  <office:body>
    <office:text>
      <text:h text:style-name="P1" text:outline-level="2"><text:span text:style-name="T1_1">Annual<text:s/>Review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Just<text:s/>Rural<text:s/>Transition<text:s/>Support<text:s/>Programme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65,000,000</text:span></text:p>
          </table:table-cell>
          <table:covered-table-cell/>
          <table:table-cell table:style-name="Cell3">
            <text:p text:style-name="P5"><text:span text:style-name="T5_1">Review<text:s/>date:<text:s/></text:span><text:span text:style-name="T5_2">March<text:s/>2026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301075</text:span></text:p>
            <text:p text:style-name="P7"/>
          </table:table-cell>
          <table:table-cell table:style-name="Cell5">
            <text:p text:style-name="P8"><text:span text:style-name="T8_1">AMP<text:s/>start<text:s/>date:</text:span><text:span text:style-name="T8_2"><text:s/></text:span><text:span text:style-name="T8_3">12/03/2024</text:span></text:p>
          </table:table-cell>
          <table:table-cell table:style-name="Cell6">
            <text:p text:style-name="P9"><text:span text:style-name="T9_1">AMP<text:s/>end<text:s/>date:</text:span><text:span text:style-name="T9_2"><text:s/></text:span><text:span text:style-name="T9_3">31/03/2029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4/25</text:span></text:p>
          </table:table-cell>
          <table:table-cell table:style-name="Cell9">
            <text:p text:style-name="P14"><text:span text:style-name="T14_1">2025/26</text:span></text:p>
          </table:table-cell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</table:table-row>
        <table:table-row table:style-name="Row5">
          <table:table-cell table:style-name="Cell13">
            <text:p text:style-name="P18"><text:span text:style-name="T18_1">Overall<text:s/>Output<text:s/>Score</text:span></text:p>
          </table:table-cell>
          <table:table-cell table:style-name="Cell14">
            <text:p text:style-name="P19"><text:span text:style-name="T19_1">A</text:span></text:p>
          </table:table-cell>
          <table:table-cell table:style-name="Cell15">
            <text:p text:style-name="P20"><text:span text:style-name="T20_1">A</text:span></text:p>
          </table:table-cell>
          <table:table-cell table:style-name="Cell16">
            <text:p text:style-name="P21"/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</table:table-row>
        <table:table-row table:style-name="Row6">
          <table:table-cell table:style-name="Cell19">
            <text:p text:style-name="P24"><text:span text:style-name="T24_1">Overall<text:s/>programme<text:s/>risk<text:s/>rating</text:span></text:p>
          </table:table-cell>
          <table:table-cell table:style-name="Cell20">
            <text:p text:style-name="P25"><text:span text:style-name="T25_1">Moderate</text:span></text:p>
          </table:table-cell>
          <table:table-cell table:style-name="Cell21">
            <text:p text:style-name="P26"><text:span text:style-name="T26_1">Moderate</text:span></text:p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</table:table>
      <text:p text:style-name="P30"/>
      <table:table table:style-name="Table3">
        <table:table-column table:style-name="Column10"/>
        <table:table-column table:style-name="Column11"/>
        <table:table-row table:style-name="Row7">
          <table:table-cell table:style-name="Cell25">
            <text:p text:style-name="P31"><text:span text:style-name="T31_1">DevTracker<text:s/>Link<text:s/>to<text:s/>Business<text:s/>Case:<text:s/></text:span></text:p>
          </table:table-cell>
          <table:table-cell table:style-name="Cell26">
            <text:p text:style-name="P32"><text:span text:style-name="T32_1"><text:a xlink:type="simple" xlink:href="https://iati.fcdo.gov.uk/iati_documents/D0005197.odt"><text:span text:style-name="T32_2">https://iati.fcdo.gov.uk/iati_documents/D0005197.odt</text:span></text:a></text:span><text:span text:style-name="T32_3"><text:s/></text:span></text:p>
          </table:table-cell>
        </table:table-row>
        <table:table-row table:style-name="Row8">
          <table:table-cell table:style-name="Cell27">
            <text:p text:style-name="P33"><text:span text:style-name="T33_1">DevTracker<text:s/>Link<text:s/>to<text:s/>results<text:s/>framework:<text:s/></text:span></text:p>
          </table:table-cell>
          <table:table-cell table:style-name="Cell28">
            <text:p text:style-name="P34"><text:span text:style-name="T34_1"><text:a xlink:type="simple" xlink:href="https://iati.fcdo.gov.uk/iati_documents/S3010755.xlsx"><text:span text:style-name="T34_2">https://iati.fcdo.gov.uk/iati_documents/S3010755.xlsx</text:span></text:a></text:span><text:span text:style-name="T34_3"><text:s/></text:span></text:p>
          </table:table-cell>
        </table:table-row>
      </table:table>
      <text:p text:style-name="P35"/>
      <text:p text:style-name="P36"><text:span text:style-name="T36_1">A.<text:s/>SUMMARY<text:s/>AND<text:s/>OVERVIEW<text:s/></text:span></text:p>
      <text:p text:style-name="P37"/>
      <text:p text:style-name="P38"><text:span text:style-name="T38_1">The<text:s/>Just<text:s/>Rural<text:s/>Transition<text:s/></text:span><text:span text:style-name="T38_2">Support<text:s/>Programme<text:s/>(JRTSP)</text:span><text:span text:style-name="T38_3"><text:s/>supports<text:s/>the</text:span><text:span text:style-name="T38_4"><text:s/></text:span><text:span text:style-name="T38_5">design<text:s/>and<text:s/>implement</text:span><text:span text:style-name="T38_6">ation<text:s/>of</text:span><text:span text:style-name="T38_7"><text:s/></text:span><text:span text:style-name="T38_8">public<text:s/>policies<text:s/>and<text:s/>subsidy<text:s/>programmes</text:span><text:span text:style-name="T38_9"><text:s/></text:span><text:span text:style-name="T38_10">for<text:s/>sustainable<text:s/>agriculture</text:span><text:span text:style-name="T38_11"><text:s/>in<text:s/>developing<text:s/>countries.<text:s/>Th</text:span><text:span text:style-name="T38_12">rough<text:s/>a<text:s/>transition<text:s/>to<text:s/>more<text:s/>sustainable<text:s/>agricultural<text:s/>practices,<text:s/>the<text:s/>p</text:span><text:span text:style-name="T38_13">rogramme<text:s/>aims<text:s/>to<text:s/>improve<text:s/>outcomes<text:s/>for<text:s/>people<text:s/>(livelihoods,<text:s/></text:span><text:span text:style-name="T38_14">equity,</text:span><text:span text:style-name="T38_15"><text:s/>and<text:s/>inclusion),<text:s/>climate<text:s/>(mitigation,<text:s/>adaptation</text:span><text:span text:style-name="T38_16">)</text:span><text:span text:style-name="T38_17">,<text:s/>and<text:s/>nature<text:s/>(</text:span><text:span text:style-name="T38_18">biodiversity).<text:s/></text:span></text:p>
      <text:p text:style-name="P39"/>
      <text:p text:style-name="P40"><text:span text:style-name="T40_1">JRTSP</text:span><text:span text:style-name="T40_2"><text:s/>has<text:s/>a<text:s/>budget<text:s/>of</text:span><text:span text:style-name="T40_3"><text:s/></text:span><text:span text:style-name="T40_4">up<text:s/>to</text:span><text:span text:style-name="T40_5"><text:s/>£65m<text:s/>over<text:s/>five<text:s/>years<text:s/>(2024-2029).<text:s/></text:span><text:span text:style-name="T40_6">It<text:s/>is<text:s/>comprised<text:s/>of<text:s/></text:span><text:span text:style-name="T40_7">four<text:s/>component</text:span><text:span text:style-name="T40_8">s<text:s/>aimed<text:s/>at<text:s/>driving<text:s/></text:span><text:span text:style-name="T40_9">global,<text:s/>national<text:s/>and<text:s/>regional<text:s/>policy<text:s/>action</text:span><text:span text:style-name="T40_10"><text:s/>through<text:s/></text:span><text:span text:style-name="T40_11">investment,<text:s/>technical<text:s/>support<text:s/>and<text:s/></text:span><text:span text:style-name="T40_12">peer<text:s/>learning<text:s/>through<text:s/></text:span><text:span text:style-name="T40_13">dialogue.<text:s/></text:span></text:p>
      <text:p text:style-name="P41"/>
      <text:list text:style-name="LS6" xml:id="list0">
        <text:list-item>
          <text:p text:style-name="P42"><text:span text:style-name="T42_1">World<text:s/>Bank<text:s/></text:span><text:span text:style-name="T42_2">Group<text:s/></text:span><text:span text:style-name="T42_3">F</text:span><text:span text:style-name="T42_4">ood<text:s/>Systems<text:s/>2</text:span><text:span text:style-name="T42_5">030</text:span><text:span text:style-name="T42_6">.</text:span><text:span text:style-name="T42_7"><text:s/></text:span><text:span text:style-name="T42_8">The</text:span><text:span text:style-name="T42_9"><text:s/>World<text:s/>Bank</text:span><text:span text:style-name="T42_10"><text:s/>Group</text:span><text:span text:style-name="T42_11">’s</text:span><text:span text:style-name="T42_12"><text:s/>(WBG)</text:span><text:span text:style-name="T42_13"><text:s/>Food<text:s/>Systems<text:s/>2030<text:s/></text:span><text:span text:style-name="T42_14">Multi-Donor<text:s/></text:span><text:span text:style-name="T42_15">Trust<text:s/>Fund<text:s/>(FS2030)<text:s/></text:span><text:span text:style-name="T42_16">provide</text:span><text:span text:style-name="T42_17">s</text:span><text:span text:style-name="T42_18"><text:s/>support<text:s/>to<text:s/>partner<text:s/>country<text:s/>governments<text:s/>on<text:s/></text:span><text:span text:style-name="T42_19">a<text:s/>demand-led<text:s/>basis<text:s/>to<text:s/>design<text:s/>and<text:s/>pilot<text:s/>policy<text:s/>and<text:s/>particularly,<text:s/>subsidy<text:s/>reforms<text:s/></text:span><text:span text:style-name="T42_20">for<text:s/>sustainable<text:s/>agriculture.<text:s/></text:span><text:span text:style-name="T42_21">To<text:s/>date</text:span><text:span text:style-name="T42_22"><text:s/>JRTSP’s<text:s/>£35<text:s/>million<text:s/>investment<text:s/>supports<text:s/>FS2030<text:s/>provision<text:s/>of<text:s/>policy advice,<text:s/></text:span><text:span text:style-name="T42_23">peer-to-peer<text:s/>learning<text:s/>and<text:s/></text:span><text:span text:style-name="T42_24">dialogues,</text:span><text:span text:style-name="T42_25"><text:s/>finance and analytical<text:s/>products<text:s/></text:span><text:span text:style-name="T42_26">and<text:s/>institutional<text:s/>capacity<text:s/>strengthening<text:s/></text:span><text:span text:style-name="T42_27">to<text:s/>country<text:s/>partners,<text:s/>leveraging<text:s/></text:span><text:span text:style-name="T42_28">the<text:s/></text:span><text:span text:style-name="T42_29">wider<text:s/></text:span><text:span text:style-name="T42_30">Trust<text:s/>Fund<text:s/>and<text:s/></text:span><text:span text:style-name="T42_31">WBG</text:span><text:span text:style-name="T42_32"><text:s/>lending<text:s/></text:span><text:span text:style-name="T42_33">portfolios.<text:s/>Whilst<text:s/></text:span><text:span text:style-name="T42_34">JRT</text:span><text:span text:style-name="T42_35">SP</text:span><text:span text:style-name="T42_36"><text:s/>support<text:s/>informally<text:s/>has<text:s/>a<text:s/></text:span><text:span text:style-name="T42_37">specific</text:span><text:span text:style-name="T42_38"><text:s/>focus<text:s/>on<text:s/></text:span><text:span text:style-name="T42_39">policy<text:s/>reforms<text:s/></text:span><text:span text:style-name="T42_40">in</text:span><text:span text:style-name="T42_41"><text:s/></text:span><text:span text:style-name="T42_42">Indonesia, </text:span><text:span text:style-name="T42_43">Brazil,</text:span><text:span text:style-name="T42_44"> and<text:s/></text:span><text:span text:style-name="T42_45">the<text:s/></text:span><text:span text:style-name="T42_46">Philippines (Colombia was </text:span><text:span text:style-name="T42_47">dropped<text:s/></text:span><text:span text:style-name="T42_48">as<text:s/>a<text:s/>priority<text:s/>country<text:s/>in<text:s/>2025)</text:span><text:span text:style-name="T42_49">,<text:s/>in<text:s/>practice<text:s/>fungible<text:s/>support<text:s/>through<text:s/></text:span><text:span text:style-name="T42_50">FS2030<text:s/></text:span><text:span text:style-name="T42_51">reaches<text:s/>a<text:s/>wider<text:s/>cohort<text:s/>of<text:s/>around<text:s/>50<text:s/></text:span><text:span text:style-name="T42_52">low-<text:s/>and<text:s/>middle-income</text:span><text:span text:style-name="T42_53"><text:s/>countrie</text:span><text:span text:style-name="T42_54">s</text:span><text:span text:style-name="T42_55">. </text:span></text:p>
        </text:list-item>
      </text:list>
      <text:p text:style-name="P43"/>
      <text:list text:style-name="LS6" xml:id="list1" text:continue-list="list0">
        <text:list-item>
          <text:p text:style-name="P44"><text:span text:style-name="T44_1">Flexible<text:s/>support<text:s/>fund.</text:span><text:span text:style-name="T44_2"><text:s/></text:span><text:span text:style-name="T44_3">A<text:s/>fund<text:s/>to<text:s/>deliver<text:s/>short-term<text:s/>technical<text:s/>assistance</text:span><text:span text:style-name="T44_4"><text:s/>in<text:s/>support<text:s/>of<text:s/></text:span><text:span text:style-name="T44_5">inclusive<text:s/>policy<text:s/>reform<text:s/></text:span><text:span text:style-name="T44_6">for<text:s/>sustainable<text:s/>agriculture<text:s/>practices<text:s/>–<text:s/></text:span><text:span text:style-name="T44_7">for<text:s/>example<text:s/>supporting<text:s/>research,<text:s/>multi-stakeholder<text:s/>convening</text:span><text:span text:style-name="T44_8">,</text:span><text:span text:style-name="T44_9"><text:s/>and<text:s/>capacity</text:span><text:span text:style-name="T44_10">-</text:span><text:span text:style-name="T44_11">strengthening</text:span><text:span text:style-name="T44_12">.</text:span></text:p>
        </text:list-item>
      </text:list>
      <text:p text:style-name="P45"/>
      <text:list text:style-name="LS6" xml:id="list2" text:continue-list="list0">
        <text:list-item>
          <text:p text:style-name="P46"><text:span text:style-name="T46_1">Global<text:s/></text:span><text:span text:style-name="T46_2">C</text:span><text:span text:style-name="T46_3">ommunity<text:s/>of<text:s/>Practice</text:span><text:span text:style-name="T46_4"><text:s/>\<text:s/>Voices4JRT</text:span><text:span text:style-name="T46_5">.</text:span><text:span text:style-name="T46_6"><text:s/></text:span><text:span text:style-name="T46_7">A</text:span><text:span text:style-name="T46_8">n<text:s/>initiative<text:s/>to<text:s/>develop<text:s/>a<text:s/></text:span><text:span text:style-name="T46_9">C</text:span><text:span text:style-name="T46_10">ommunity<text:s/>of<text:s/></text:span><text:span text:style-name="T46_11">P</text:span><text:span text:style-name="T46_12">ractice<text:s/>of<text:s/>non-state<text:s/>actors<text:s/></text:span><text:span text:style-name="T46_13">and<text:s/>civil<text:s/>society<text:s/>organisations<text:s/></text:span><text:span text:style-name="T46_14">focused<text:s/>on<text:s/></text:span><text:span text:style-name="T46_15">securing</text:span><text:span text:style-name="T46_16"><text:s/></text:span><text:span text:style-name="T46_17">inclusive<text:s/></text:span><text:span text:style-name="T46_18">national<text:s/></text:span><text:span text:style-name="T46_19">processes<text:s/>for<text:s/></text:span><text:span text:style-name="T46_20">policy<text:s/>reform,<text:s/>coupled<text:s/>with<text:s/></text:span><text:span text:style-name="T46_21">global<text:s/>advocacy</text:span><text:span text:style-name="T46_22"><text:s/>for<text:s/></text:span><text:span text:style-name="T46_23">inclusive<text:s/>subsidy<text:s/>reforms<text:s/></text:span><text:span text:style-name="T46_24">strategies</text:span><text:span text:style-name="T46_25">.</text:span><text:span text:style-name="T46_26"> </text:span></text:p>
        </text:list-item>
      </text:list>
      <text:p text:style-name="P47"/>
      <text:list text:style-name="LS6" xml:id="list3" text:continue-list="list0">
        <text:list-item>
          <text:p text:style-name="P48"><text:span text:style-name="T48_1">Monitoring,<text:s/>Evaluation<text:s/>and<text:s/>Learning</text:span><text:span text:style-name="T48_2">.</text:span><text:span text:style-name="T48_3"><text:s/></text:span><text:span text:style-name="T48_4">An<text:s/>independent<text:s/>MEL<text:s/>function<text:s/>to<text:s/>assess<text:s/>programme<text:s/>performance<text:s/>and<text:s/>impact,<text:s/>promote<text:s/>cross-programme<text:s/>learning,<text:s/>and<text:s/>to<text:s/>contribute<text:s/>to<text:s/>the<text:s/></text:span><text:span text:style-name="T48_5">wider<text:s/>evidence<text:s/>base<text:s/>of<text:s/>‘what<text:s/>works’<text:s/>for<text:s/>agricultural<text:s/>subsidy<text:s/>reform.</text:span></text:p>
        </text:list-item>
      </text:list>
      <text:p text:style-name="P49"><text:span text:style-name="T49_1">Although<text:s/>not<text:s/>classified<text:s/>as<text:s/>a<text:s/>separate<text:s/>component<text:s/>in<text:s/>the<text:s/></text:span><text:span text:style-name="T49_2">business<text:s/>case</text:span><text:span text:style-name="T49_3">,<text:s/>the<text:s/>programme<text:s/>also<text:s/>includes<text:s/>and<text:s/>budgets<text:s/>for<text:s/>3<text:s/>Programme<text:s/>Funded<text:s/>Posts<text:s/>deemed<text:s/>critical<text:s/>for<text:s/>programme<text:s/>delivery.<text:s/>These<text:s/>include<text:s/>regional<text:s/>JRT</text:span><text:span text:style-name="T49_4">SP</text:span><text:span text:style-name="T49_5"><text:s/></text:span><text:span text:style-name="T49_6">c</text:span><text:span text:style-name="T49_7">oordinators<text:s/>ba</text:span><text:span text:style-name="T49_8">sed<text:s/>in<text:s/>Brazil<text:s/>and<text:s/>Indonesia<text:s/>and<text:s/>one<text:s/>staff<text:s/>on<text:s/>secondment<text:s/>to<text:s/>the<text:s/></text:span><text:span text:style-name="T49_9">WBG</text:span><text:span text:style-name="T49_10"><text:s/></text:span><text:span text:style-name="T49_11">Policies<text:s/>and<text:s/>Public<text:s/>Expenditure<text:s/>(PPE)<text:s/></text:span><text:span text:style-name="T49_12">t</text:span><text:span text:style-name="T49_13">eam<text:s/></text:span><text:span text:style-name="T49_14">responsible<text:s/>for<text:s/>coordinating</text:span><text:span text:style-name="T49_15"><text:s/>the<text:s/></text:span><text:span text:style-name="T49_16">FS2030<text:s/>Trust<text:s/>Fund<text:s/></text:span><text:span text:style-name="T49_17">work<text:s/>on<text:s/>agriculture<text:s/>policy<text:s/>reforms.</text:span></text:p>
      <text:p text:style-name="P50"><text:span text:style-name="T50_1">JRTSP<text:s/>is<text:s/>classified<text:s/>as<text:s/>100%<text:s/>International<text:s/>Climate<text:s/>Finance<text:s/>(ICF)<text:s/>and<text:s/>directly<text:s/>supports<text:s/>HMG<text:s/>and<text:s/>FCDO<text:s/>priorities<text:s/>on<text:s/>climate<text:s/>and<text:s/>nature<text:s/>including</text:span><text:span text:style-name="T50_2"><text:s/></text:span><text:span text:style-name="T50_3">delivering<text:s/></text:span><text:span text:style-name="T50_4">on<text:s/></text:span><text:span text:style-name="T50_5">the<text:s/></text:span><text:span text:style-name="T50_6">UK’s<text:s/>internal</text:span><text:span text:style-name="T50_7"><text:s/>Climate,<text:s/>Nature<text:s/>and<text:s/>Energy<text:s/>2035<text:s/>(</text:span><text:span text:style-name="T50_8">CNE2035)<text:s/></text:span><text:span text:style-name="T50_9">Strategic<text:s/>Framework</text:span><text:span text:style-name="T50_10">.</text:span></text:p>
      <text:p text:style-name="P51"/>
      <text:p text:style-name="P52"><text:span text:style-name="T52_1">By<text:s/>2029,<text:s/>the<text:s/>programme<text:s/>is<text:s/>expected<text:s/>to<text:s/>achieve<text:s/>[</text:span><text:span text:style-name="T52_2">figures<text:s/>subject<text:s/>to<text:s/>review</text:span><text:span text:style-name="T52_3">]:</text:span></text:p>
      <text:list text:style-name="LS12" xml:id="list4">
        <text:list-item>
          <text:p text:style-name="P53"><text:span text:style-name="T53_1">The<text:s/>repurposing<text:s/>of<text:s/>at<text:s/>least<text:s/>£2bn<text:s/>in<text:s/>global<text:s/>public<text:s/>support<text:s/></text:span><text:span text:style-name="T53_2">to<text:s/>agriculture<text:s/>to<text:s/></text:span><text:span text:style-name="T53_3">better<text:s/></text:span><text:span text:style-name="T53_4">invest<text:s/>in<text:s/>sustainable<text:s/>practices,<text:s/>such<text:s/>as<text:s/>improved<text:s/>water<text:s/>management,<text:s/>agriculture<text:s/>input<text:s/>use<text:s/>efficiency,<text:s/>approaches<text:s/>to<text:s/>improve<text:s/>soil<text:s/>health,<text:s/>whilst<text:s/>building<text:s/>climate<text:s/>resilience<text:s/>and<text:s/>reducing<text:s/>climate<text:s/>impact<text:s/>and<text:s/>nature<text:s/>loss.<text:s/></text:span></text:p>
        </text:list-item>
        <text:list-item>
          <text:p text:style-name="P54"><text:span text:style-name="T54_1">1<text:s/>million<text:s/>farmers<text:s/>in<text:s/>developing<text:s/>countries<text:s/>adopt<text:s/></text:span><text:span text:style-name="T54_2">more<text:s/>sustainable<text:s/>practices<text:s/>which<text:s/>benefit<text:s/>resilient<text:s/>livelihoods,<text:s/>nutritious<text:s/>diets<text:s/>and<text:s/>the<text:s/>environment.<text:s/></text:span></text:p>
        </text:list-item>
        <text:list-item>
          <text:p text:style-name="P55"><text:span text:style-name="T55_1">More<text:s/>ambitious<text:s/>commitments<text:s/></text:span><text:span text:style-name="T55_2">in<text:s/>national<text:s/>plans<text:s/>(e.g.<text:s/>food<text:s/>transition<text:s/>plans,<text:s/>NDCs,<text:s/>NAPs)<text:s/>and<text:s/>key<text:s/>international<text:s/>forums<text:s/>(e.g.<text:s/>UNFCCC,<text:s/>UN<text:s/>Convention<text:s/>on<text:s/>Biological<text:s/>Diversity,<text:s/>UN<text:s/>Convention<text:s/>on<text:s/>Combatting<text:s/>Desertification,<text:s/>G20)<text:s/>to<text:s/>policy<text:s/>shifts<text:s/>that<text:s/>accelerate<text:s/>a<text:s/>global<text:s/>transition<text:s/>to<text:s/>sustainable<text:s/>agriculture<text:s/>that<text:s/>supports<text:s/>long<text:s/>term<text:s/>resilience<text:s/>and<text:s/>delivers<text:s/>triple<text:s/>wins<text:s/>for<text:s/>people,<text:s/>climate<text:s/>and<text:s/>nature</text:span><text:span text:style-name="T55_3">.</text:span></text:p>
        </text:list-item>
      </text:list>
      <text:p text:style-name="P56"/>
      <text:p text:style-name="P57"><text:span text:style-name="T57_1">Key<text:s/>Achievements<text:s/>during<text:s/>2025-2026</text:span><text:span text:style-name="T57_2">:</text:span></text:p>
      <text:p text:style-name="P58"/>
      <text:list text:style-name="LS42" xml:id="list7">
        <text:list-item>
          <text:p text:style-name="P59"><text:span text:style-name="T59_1">Progress<text:s/>of<text:s/>three<text:s/>in-country<text:s/>projects.<text:s/></text:span><text:span text:style-name="T59_2">Sustained<text:s/>progress<text:s/>of<text:s/>the<text:s/></text:span><text:span text:style-name="T59_3">WBG</text:span><text:span text:style-name="T59_4"><text:s/>projects<text:s/>in<text:s/>three<text:s/>priority<text:s/>countries<text:s/>(Brazil,<text:s/>Indonesia,<text:s/>Philippines)<text:s/>supported<text:s/>by<text:s/>strong<text:s/>JRTSP<text:s/>strategic<text:s/></text:span><text:span text:style-name="T59_5">engagement<text:s/>and</text:span><text:span text:style-name="T59_6"><text:s/>signing<text:s/>of<text:s/>the<text:s/>Brazil<text:s/>agreement<text:s/>in<text:s/>November<text:s/>2025</text:span><text:span text:style-name="T59_7"><text:s/></text:span><text:span text:style-name="T59_8">launched<text:s/>at<text:s/>COP</text:span><text:span text:style-name="T59_9">30</text:span><text:span text:style-name="T59_10">.</text:span></text:p>
        </text:list-item>
      </text:list>
      <text:p text:style-name="P60"/>
      <text:list text:style-name="LS42" xml:id="list8">
        <text:list-item>
          <text:p text:style-name="P61"><text:span text:style-name="T61_1">Mobilisation<text:s/>of<text:s/></text:span><text:span text:style-name="T61_2">Component<text:s/></text:span><text:span text:style-name="T61_3">3<text:s/>-<text:s/></text:span><text:span text:style-name="T61_4">Voices4JR</text:span><text:span text:style-name="T61_5">T</text:span><text:span text:style-name="T61_6">.</text:span><text:span text:style-name="T61_7"><text:s/></text:span><text:span text:style-name="T61_8">Based<text:s/>on<text:s/></text:span><text:span text:style-name="T61_9">strong<text:s/>response<text:s/>to<text:s/>a<text:s/>call<text:s/>for<text:s/></text:span><text:span text:style-name="T61_10">Expressions<text:s/>of<text:s/>Interest,<text:s/></text:span><text:span text:style-name="T61_11">Clim-Eat<text:s/>was<text:s/>selected<text:s/>for<text:s/></text:span><text:span text:style-name="T61_12">a</text:span><text:span text:style-name="T61_13">n<text:s/>Accountable<text:s/>Grant<text:s/></text:span><text:span text:style-name="T61_14">and<text:s/>this<text:s/></text:span><text:span text:style-name="T61_15">was<text:s/>mobilised<text:s/></text:span><text:span text:style-name="T61_16">in</text:span><text:span text:style-name="T61_17"><text:s/>August<text:s/>2025</text:span><text:span text:style-name="T61_18">.</text:span><text:span text:style-name="T61_19"><text:s/></text:span><text:span text:style-name="T61_20">Work<text:s/>is<text:s/>underway<text:s/>to<text:s/></text:span><text:span text:style-name="T61_21">build<text:s/>a<text:s/>non-state</text:span><text:span text:style-name="T61_22"><text:s/>actor</text:span><text:span text:style-name="T61_23"><text:s/></text:span><text:span text:style-name="T61_24">C</text:span><text:span text:style-name="T61_25">ommunity<text:s/>of<text:s/></text:span><text:span text:style-name="T61_26">P</text:span><text:span text:style-name="T61_27">ractice<text:s/>and<text:s/>an<text:s/>advocacy<text:s/>and<text:s/>influencing<text:s/>strategy</text:span><text:span text:style-name="T61_28"><text:s/></text:span><text:span text:style-name="T61_29">has<text:s/>been<text:s/>designed<text:s/>and<text:s/>is<text:s/>moving<text:s/>to<text:s/>delivery.<text:s/>P</text:span><text:span text:style-name="T61_30">ilot<text:s/>research<text:s/></text:span><text:span text:style-name="T61_31">projects<text:s/>have</text:span><text:span text:style-name="T61_32"><text:s/>started</text:span><text:span text:style-name="T61_33"><text:s/>with<text:s/>local<text:s/>partners<text:s/>in<text:s/>Indonesia<text:s/>and<text:s/>Tanzani</text:span><text:span text:style-name="T61_34">a</text:span><text:span text:style-name="T61_35">,<text:s/>with<text:s/>early<text:s/>work<text:s/>to<text:s/>mobilise<text:s/>engagement<text:s/>in<text:s/>Brazil.<text:s/></text:span><text:span text:style-name="T61_36">T</text:span><text:span text:style-name="T61_37">he</text:span><text:span text:style-name="T61_38"><text:s/>team<text:s/></text:span><text:span text:style-name="T61_39">is</text:span><text:span text:style-name="T61_40"><text:s/></text:span><text:span text:style-name="T61_41">beginning<text:s/>to<text:s/>build<text:s/></text:span><text:span text:style-name="T61_42">coherence<text:s/>and<text:s/>complementarity<text:s/>with<text:s/>the<text:s/>wider<text:s/></text:span><text:span text:style-name="T61_43">programme<text:s/>components.</text:span></text:p>
        </text:list-item>
      </text:list>
      <text:p text:style-name="P62"/>
      <text:list text:style-name="LS42" xml:id="list9">
        <text:list-item>
          <text:p text:style-name="P63"><text:span text:style-name="T63_1">Deployment<text:s/>of<text:s/>regional<text:s/>personnel</text:span><text:span text:style-name="T63_2">.</text:span><text:span text:style-name="T63_3"><text:s/></text:span><text:span text:style-name="T63_4">The<text:s/>programme<text:s/>funded<text:s/>staff<text:s/>roles<text:s/>were<text:s/>all<text:s/>filled<text:s/>in<text:s/>this<text:s/>reporting<text:s/>period.<text:s/></text:span><text:span text:style-name="T63_5">In<text:s/>a<text:s/>short<text:s/>time,<text:s/>t</text:span><text:span text:style-name="T63_6">hese<text:s/>roles<text:s/>are<text:s/>proving<text:s/>instrumental<text:s/>in<text:s/>building<text:s/>productive<text:s/>trust-based<text:s/>relationships<text:s/>with<text:s/>priority<text:s/>country<text:s/>governments</text:span><text:span text:style-name="T63_7">,<text:s/></text:span><text:span text:style-name="T63_8">wider<text:s/></text:span><text:span text:style-name="T63_9">stakeholders,</text:span><text:span text:style-name="T63_10"><text:s/>and<text:s/>the<text:s/></text:span><text:span text:style-name="T63_11">WB</text:span><text:span text:style-name="T63_12">G</text:span><text:span text:style-name="T63_13">.</text:span></text:p>
        </text:list-item>
      </text:list>
      <text:p text:style-name="P64"/>
      <text:list text:style-name="LS42" xml:id="list10">
        <text:list-item>
          <text:p text:style-name="P65"><text:span text:style-name="T65_1">Evolution<text:s/>of<text:s/></text:span><text:span text:style-name="T65_2">the<text:s/></text:span><text:span text:style-name="T65_3">agriculture</text:span><text:span text:style-name="T65_4"><text:s/></text:span><text:span text:style-name="T65_5">policy<text:s/>dialogues</text:span><text:span text:style-name="T65_6"><text:s/></text:span><text:span text:style-name="T65_7">as<text:s/>a<text:s/></text:span><text:span text:style-name="T65_8">peer-learning<text:s/></text:span><text:span text:style-name="T65_9">platform</text:span><text:span text:style-name="T65_10">.<text:s/></text:span><text:span text:style-name="T65_11">During</text:span><text:span text:style-name="T65_12"><text:s/>this<text:s/>reporting<text:s/>year</text:span><text:span text:style-name="T65_13">,<text:s/></text:span><text:span text:style-name="T65_14">the</text:span><text:span text:style-name="T65_15"><text:s/></text:span><text:span text:style-name="T65_16">World<text:s/>Bank<text:s/>(</text:span><text:span text:style-name="T65_17">WB</text:span><text:span text:style-name="T65_18">)</text:span><text:span text:style-name="T65_19"><text:s/>has<text:s/>taken<text:s/>ownership<text:s/></text:span><text:span text:style-name="T65_20">of<text:s/></text:span><text:span text:style-name="T65_21">and<text:s/>significantly<text:s/>strengthened<text:s/></text:span><text:span text:style-name="T65_22">global<text:s/>and<text:s/></text:span><text:span text:style-name="T65_23">regional<text:s/>policy<text:s/>dialogues</text:span><text:span text:style-name="T65_24"><text:s/>on<text:s/></text:span><text:span text:style-name="T65_25">subsidy<text:s/>reform</text:span><text:span text:style-name="T65_26">.<text:s/>These<text:s/></text:span><text:span text:style-name="T65_27">began<text:s/>as<text:s/>generic<text:s/>events<text:s/>co-convened<text:s/>by<text:s/>UK<text:s/>and<text:s/></text:span><text:span text:style-name="T65_28">the<text:s/></text:span><text:span text:style-name="T65_29">WB</text:span><text:span text:style-name="T65_30">.<text:s/>T</text:span><text:span text:style-name="T65_31">he<text:s/>WB<text:s/>has</text:span><text:span text:style-name="T65_32"><text:s/>strengthened<text:s/>and<text:s/>evolved</text:span><text:span text:style-name="T65_33"><text:s/></text:span><text:span text:style-name="T65_34">these<text:s/></text:span><text:span text:style-name="T65_35">to<text:s/></text:span><text:span text:style-name="T65_36">develop</text:span><text:span text:style-name="T65_37"><text:s/>bespoke<text:s/>regional<text:s/>learning<text:s/>journeys</text:span><text:span text:style-name="T65_38"><text:s/>with<text:s/></text:span><text:span text:style-name="T65_39">policymakers</text:span><text:span text:style-name="T65_40"><text:s/>from<text:s/>a<text:s/>core<text:s/>cohort<text:s/>of<text:s/>countries</text:span><text:span text:style-name="T65_41">,<text:s/>feeding<text:s/>into<text:s/>high<text:s/>level<text:s/>visibility<text:s/>and<text:s/>influencing<text:s/>on<text:s/>this<text:s/>agenda<text:s/>through<text:s/>the<text:s/></text:span><text:span text:style-name="T65_42">(UK/WB<text:s/>co-hosted)<text:s/></text:span><text:span text:style-name="T65_43">Global<text:s/></text:span><text:span text:style-name="T65_44">Agriculture<text:s/>Policy<text:s/></text:span><text:span text:style-name="T65_45">Dialogue<text:s/>platfor</text:span><text:span text:style-name="T65_46">m.</text:span></text:p>
        </text:list-item>
      </text:list>
      <text:p text:style-name="P66"/>
      <text:list text:style-name="LS42" xml:id="list11">
        <text:list-item>
          <text:p text:style-name="P67"><text:span text:style-name="T67_1">P</text:span><text:span text:style-name="T67_2">rogress<text:s/>on<text:s/>integrating<text:s/>environmental<text:s/>sustainability<text:s/>criteria<text:s/>and<text:s/>indicators<text:s/>in<text:s/></text:span><text:span text:style-name="T67_3">FS2030</text:span><text:span text:style-name="T67_4"><text:s/>and<text:s/>wider<text:s/></text:span><text:span text:style-name="T67_5">WBG</text:span><text:span text:style-name="T67_6"><text:s/></text:span><text:span text:style-name="T67_7">portfolios,<text:s/>through<text:s/>on-going</text:span><text:span text:style-name="T67_8"><text:s/></text:span><text:span text:style-name="T67_9">direct<text:s/>engagement<text:s/>and<text:s/>joint<text:s/>working<text:s/>with<text:s/>the<text:s/>PPE<text:s/>and<text:s/>wider<text:s/>Farming<text:s/>and<text:s/>Agribusiness<text:s/>Global<text:s/>and<text:s/>Country<text:s/>teams.<text:s/></text:span><text:span text:style-name="T67_10">Whilst<text:s/>not<text:s/>an<text:s/>explicit<text:s/>objective<text:s/>of<text:s/>JRT</text:span><text:span text:style-name="T67_11">SP</text:span><text:span text:style-name="T67_12"><text:s/>this<text:s/>is<text:s/>proving<text:s/>to<text:s/>be<text:s/>a<text:s/>valuable<text:s/>outcome<text:s/>supporting<text:s/>wider<text:s/>influencing<text:s/></text:span><text:span text:style-name="T67_13">of<text:s/>International<text:s/>Finance<text:s/>Institutions<text:s/>(IFIs)<text:s/>and</text:span><text:span text:style-name="T67_14"><text:s/></text:span><text:span text:style-name="T67_15">the<text:s/></text:span><text:span text:style-name="T67_16">climate<text:s/>and<text:s/>nature<text:s/>mainstreaming<text:s/>agenda.</text:span></text:p>
        </text:list-item>
      </text:list>
      <text:p text:style-name="P68"/>
      <text:p text:style-name="P69"><text:span text:style-name="T69_1">In<text:s/>terms<text:s/>of<text:s/>wider<text:s/>FS2030<text:s/>progress – the<text:s/>WB<text:s/>is delivering strong<text:s/>progress<text:s/>toward<text:s/>its<text:s/>overarching<text:s/>goals<text:s/>of<text:s/>healthier<text:s/>people,<text:s/>a<text:s/>healthier<text:s/>planet,<text:s/>and<text:s/>a<text:s/>more<text:s/>resilient<text:s/>food<text:s/>economy.<text:s/></text:span><text:span text:style-name="T69_2">For<text:s/>example,<text:s/>FS2030<text:s/>activities<text:s/>have<text:s/>led<text:s/>to<text:s/>6<text:s/>million<text:s/>individuals,<text:s/>including<text:s/>2.4<text:s/>million<text:s/>women,<text:s/>gaining<text:s/>improved<text:s/>access<text:s/>to<text:s/>nutritious<text:s/>and<text:s/>safe<text:s/>food<text:s/>in<text:s/>targeted<text:s/>regions;<text:s/>progress<text:s/>has<text:s/>been<text:s/>made<text:s/>in<text:s/>reducing<text:s/>greenhouse<text:s/>gas<text:s/>emissions<text:s/>from<text:s/>agriculture<text:s/>and<text:s/>agrifood<text:s/>systems,<text:s/>with<text:s/>interventions<text:s/>yielding<text:s/>an<text:s/>estimated<text:s/>reduction<text:s/>of<text:s/>19.1<text:s/>million<text:s/>tonnes<text:s/>of<text:s/>CO</text:span><text:span text:style-name="T69_3">₂</text:span><text:span text:style-name="T69_4">e<text:s/>(carbon<text:s/>dioxide<text:s/>equivalent);<text:s/>and<text:s/></text:span><text:span text:style-name="T69_5">complementing<text:s/>these<text:s/>mitigation<text:s/>achievements,<text:s/>8.55<text:s/>million<text:s/>hectares<text:s/>of<text:s/>land<text:s/>are<text:s/>now<text:s/>under sustainable<text:s/>land<text:s/>management<text:s/>practices,<text:s/>conservation<text:s/>approaches,<text:s/>or<text:s/>restoration<text:s/>and<text:s/>reforestation</text:span><text:span text:style-name="T69_6"><text:s/>e</text:span><text:span text:style-name="T69_7">fforts, </text:span><text:span text:style-name="T69_8"><text:s/></text:span><text:span text:style-name="T69_9">demonstrating strong<text:s/>momentum<text:s/>toward<text:s/>the<text:s/>programme’s<text:s/>target<text:s/>of<text:s/>16.9<text:s/>million<text:s/>hectares<text:s/>by<text:s/>2030</text:span><text:span text:style-name="T69_10">.<text:s/></text:span><text:span text:style-name="T69_11"><text:note text:note-class="footnote"><text:note-citation/><text:note-body><text:p text:style-name="P70"><text:span text:style-name="T70_1"><text:s/></text:span><text:span text:style-name="T70_2">To<text:s/>note<text:s/>all<text:s/>World<text:s/>Bank<text:s/>data<text:s/>is<text:s/>cumulative<text:s/>(FY21-25,<text:s/>not<text:s/>specific<text:s/>to<text:s/>this<text:s/>AR<text:s/>reporting<text:s/>period).<text:s/>Data<text:s/>source<text:s/>is<text:s/>the<text:s/></text:span><text:span text:style-name="T70_3"><text:a xlink:type="simple" xlink:href="https://scorecard.worldbank.org/en/home"><text:span text:style-name="T70_4">World<text:s/>Bank<text:s/>Corporate<text:s/>Scorecard</text:span></text:a></text:span><text:span text:style-name="T70_5"><text:s/>(non-public<text:s/>excerpts<text:s/>for<text:s/>FS2030).</text:span></text:p></text:note-body></text:note></text:span></text:p>
      <text:p text:style-name="P71"/>
      <text:p text:style-name="P72"><text:span text:style-name="T72_1">Summary<text:s/>supporting<text:s/>narrative<text:s/>for<text:s/>the<text:s/>overall<text:s/>score<text:s/>in<text:s/>this<text:s/>review<text:s/></text:span></text:p>
      <text:p text:style-name="P73"/>
      <text:p text:style-name="P74"><text:span text:style-name="T74_1">Overall,<text:s/>the<text:s/>programme<text:s/>is<text:s/>awarded<text:s/>an<text:s/></text:span><text:span text:style-name="T74_2">A</text:span><text:span text:style-name="T74_3"><text:s/>for<text:s/>delivering<text:s/></text:span><text:span text:style-name="T74_4">in<text:s/>line</text:span><text:span text:style-name="T74_5"><text:s/>with<text:s/>expectations<text:s/>during<text:s/>its<text:s/>second<text:s/>year.</text:span><text:span text:style-name="T74_6"><text:s/></text:span></text:p>
      <text:p text:style-name="P75"/>
      <text:p text:style-name="P76"><text:span text:style-name="T76_1">During<text:s/>this<text:s/>reporting<text:s/>period,<text:s/>the<text:s/>JRTSP<text:s/>has<text:s/>demonstrated<text:s/>strong<text:s/>progress<text:s/>across<text:s/>multiple<text:s/>areas,<text:s/>positioning<text:s/>the<text:s/>programme<text:s/>well<text:s/>for<text:s/>future<text:s/>impact.<text:s/>Implementation<text:s/>partners<text:s/>have<text:s/>consistently<text:s/>delivered<text:s/>high-quality<text:s/>outputs,<text:s/>efficiently<text:s/>managing<text:s/>workstreams<text:s/>and<text:s/>providing<text:s/>timely<text:s/>reporting.<text:s/>Effective<text:s/>pre-implementation<text:s/>activities<text:s/>in<text:s/>Indonesia<text:s/>and<text:s/>the<text:s/>Philippines</text:span><text:span text:style-name="T76_2">,<text:s/>supported<text:s/>by<text:s/>FCDO<text:s/>regional<text:s/>advisers,<text:s/>will</text:span><text:span text:style-name="T76_3"><text:s/>facilitate<text:s/>swift<text:s/>advancement<text:s/>once<text:s/>pilot<text:s/>project<text:s/>agreements<text:s/>are<text:s/>signed</text:span><text:span text:style-name="T76_4"><text:s/>in<text:s/>the<text:s/>coming<text:s/>months</text:span><text:span text:style-name="T76_5"><text:s/>and<text:s/>the<text:s/>Brazil<text:s/>project<text:s/>is<text:s/>moving<text:s/>forward</text:span><text:span text:style-name="T76_6"><text:s/>well</text:span><text:span text:style-name="T76_7">.</text:span><text:span text:style-name="T76_8"><text:s/></text:span></text:p>
      <text:p text:style-name="P77"/>
      <text:p text:style-name="P78"><text:span text:style-name="T78_1">The<text:s/>UK<text:s/>is<text:s/></text:span><text:span text:style-name="T78_2">the<text:s/>second<text:s/>largest<text:s/></text:span><text:span text:style-name="T78_3">donor<text:s/></text:span><text:span text:style-name="T78_4">to</text:span><text:span text:style-name="T78_5"><text:s/>FS2030<text:s/>(£40.5million<text:s/></text:span><text:span text:style-name="T78_6">since<text:s/>2019,<text:s/></text:span><text:span text:style-name="T78_7">including<text:s/>£35million<text:s/>under<text:s/>JRTSP</text:span><text:span text:style-name="T78_8"><text:s/>to<text:s/>date</text:span><text:span text:style-name="T78_9"><text:note text:note-class="footnote"><text:note-citation/><text:note-body><text:p text:style-name="P79"><text:span text:style-name="T79_1"><text:s/>An<text:s/>additional<text:s/>£2.5m<text:s/>was<text:s/>provided<text:s/>under<text:s/>IFLSU<text:s/>and<text:s/>£3m<text:s/>under<text:s/>JRT<text:s/>Catalyst</text:span></text:p></text:note-body></text:note></text:span><text:span text:style-name="T79_2">)<text:s/></text:span><text:span text:style-name="T79_3">and<text:s/>one<text:s/>of<text:s/>only<text:s/>two<text:s/>donors,<text:s/>alongside<text:s/>Germany,<text:s/>specifically<text:s/>engaged<text:s/>in<text:s/>the<text:s/>trust<text:s/>fund’s<text:s/>work<text:s/>on<text:s/>repurposing<text:s/>agricultural<text:s/>subsidies.<text:s/></text:span><text:span text:style-name="T79_4">FCDO’s<text:s/>contribution<text:s/></text:span><text:span text:style-name="T79_5">into<text:s/>the<text:s/>PPE<text:s/>window<text:s/></text:span><text:span text:style-name="T79_6">supports</text:span><text:span text:style-name="T79_7"><text:s/>both<text:s/>specific<text:s/>country</text:span><text:span text:style-name="T79_8"><text:s/>grants<text:s/>and<text:s/>the<text:s/>wider<text:s/></text:span><text:span text:style-name="T79_9">FS2030<text:s/></text:span><text:span text:style-name="T79_10">subsidy<text:s/>reform</text:span><text:span text:style-name="T79_11"><text:s/>agenda<text:s/>by<text:s/>enabling<text:s/>the<text:s/>analytics,<text:s/>policy<text:s/>dialogue<text:s/>and<text:s/></text:span><text:span text:style-name="T79_12">‑country<text:s/>level</text:span><text:span text:style-name="T79_13"><text:s/>technical<text:s/>assistance</text:span><text:span text:style-name="T79_14">‑<text:s/>that<text:s/>underpin<text:s/>all<text:s/>reform<text:s/>activities</text:span><text:span text:style-name="T79_15"><text:s/>-<text:s/></text:span><text:span text:style-name="T79_16">not<text:s/>only<text:s/>those<text:s/>in<text:s/>priority<text:s/>UK</text:span><text:span text:style-name="T79_17"><text:s/></text:span><text:span text:style-name="T79_18">supported</text:span><text:span text:style-name="T79_19">‑<text:s/>countries.</text:span><text:span text:style-name="T79_20"><text:s/>This<text:s/>includes<text:s/></text:span><text:span text:style-name="T79_21">repurposing<text:s/>grants<text:s/>with<text:s/></text:span><text:span text:style-name="T79_22">Bangladesh,<text:s/>Ghana,<text:s/>Malawi<text:s/>and<text:s/></text:span><text:span text:style-name="T79_23">Tanzania,<text:s/></text:span><text:span text:style-name="T79_24">data<text:s/>gathering<text:s/>and<text:s/>analytical<text:s/>work<text:s/>in<text:s/></text:span><text:span text:style-name="T79_25">45</text:span><text:span text:style-name="T79_26"><text:s/>countries<text:s/>and<text:s/>regional<text:s/>peer<text:s/>exchange</text:span><text:span text:style-name="T79_27">s</text:span><text:span text:style-name="T79_28">.</text:span><text:span text:style-name="T79_29"><text:s/></text:span><text:span text:style-name="T79_30">The<text:s/>repurposing<text:s/>projects<text:s/>financed<text:s/>by<text:s/>FS2030<text:s/>are<text:s/>estimated<text:s/>to<text:s/>have<text:s/>so<text:s/>far<text:s/>informed<text:s/>about<text:s/>US$3.5<text:s/>billion<text:s/>of<text:s/></text:span><text:span text:style-name="T79_31">wider<text:s/>WB</text:span><text:span text:style-name="T79_32"><text:s/>lending</text:span><text:span text:style-name="T79_33">,<text:s/>which<text:s/>in<text:s/>turn<text:s/>i</text:span><text:span text:style-name="T79_34">nfluence</text:span><text:span text:style-name="T79_35">s</text:span><text:span text:style-name="T79_36"><text:s/></text:span><text:span text:style-name="T79_37">around</text:span><text:span text:style-name="T79_38"><text:s/>US$13<text:s/>billion<text:s/>government<text:s/>spending<text:s/>on<text:s/>agriculture<text:s/>annually</text:span><text:span text:style-name="T79_39"><text:s/>according<text:s/>to<text:s/>WB<text:s/>estimates</text:span><text:span text:style-name="T79_40">.<text:s/></text:span></text:p>
      <text:p text:style-name="P80"/>
      <text:p text:style-name="P81"><text:span text:style-name="T81_1">Overall<text:s/></text:span><text:span text:style-name="T81_2">JRTSP<text:s/>progress<text:s/>this<text:s/>year<text:s/>has<text:s/></text:span><text:span text:style-name="T81_3">met<text:s/>expectations</text:span><text:span text:style-name="T81_4"><text:s/></text:span><text:span text:style-name="T81_5">despite<text:s/></text:span><text:span text:style-name="T81_6">several<text:s/>delays<text:s/>that<text:s/>affected<text:s/>delivery</text:span><text:span text:style-name="T81_7">,<text:s/>particularly<text:s/>in<text:s/>delivery<text:s/>of<text:s/>technical<text:s/>assistance<text:s/>in<text:s/>support<text:s/>of<text:s/>the<text:s/>wider<text:s/>WB<text:s/>grants</text:span><text:span text:style-name="T81_8">.</text:span><text:span text:style-name="T81_9"><text:s/></text:span><text:span text:style-name="T81_10">The<text:s/></text:span><text:span text:style-name="T81_11">approvals<text:s/>process<text:s/>for<text:s/></text:span><text:span text:style-name="T81_12">World<text:s/>Bank-</text:span><text:span text:style-name="T81_13">supported</text:span><text:span text:style-name="T81_14"><text:s/></text:span><text:span text:style-name="T81_15">subsidy<text:s/>reform<text:s/>pilots</text:span><text:span text:style-name="T81_16"><text:s/>progressed<text:s/>more<text:s/>slowly<text:s/>than<text:s/>anticipated,<text:s/>reducing<text:s/>the<text:s/>pace<text:s/>of<text:s/>downstream<text:s/>implementation.<text:s/>Funding<text:s/>constraints<text:s/>within<text:s/>FCDO<text:s/>created<text:s/>unavoidable<text:s/>delays<text:s/>in<text:s/>mobilising<text:s/>both<text:s/>the<text:s/>technical<text:s/>assistance<text:s/>facility<text:s/>and<text:s/>the<text:s/>Voices4JRT<text:s/>component,<text:s/>disrupting<text:s/>the<text:s/>intended<text:s/>sequencing<text:s/>of<text:s/>programme<text:s/>activities<text:s/>and<text:s/>resulting<text:s/>in<text:s/>a<text:s/>staggered<text:s/>rollout<text:s/>across<text:s/>the<text:s/>portfolio.<text:s/>Resourcing<text:s/>challenges,<text:s/>including<text:s/>the<text:s/>absence<text:s/>of<text:s/>a<text:s/>dedicated<text:s/>PRO</text:span><text:span text:style-name="T81_17">,<text:s/>e</text:span><text:span text:style-name="T81_18">specially<text:s/>to<text:s/>support<text:s/>onboarding<text:s/>of<text:s/>regional<text:s/>advisers</text:span><text:span text:style-name="T81_19">,<text:s/></text:span><text:span text:style-name="T81_20">further<text:s/>detracted<text:s/>capacity<text:s/>from<text:s/>the<text:s/>SRO<text:s/>to<text:s/>provide<text:s/>strategic<text:s/>leadership<text:s/>for<text:s/>the<text:s/>programme.</text:span><text:span text:style-name="T81_21"><text:s/></text:span><text:span text:style-name="T81_22">To<text:s/>mitigate<text:s/>these<text:s/>constraints,<text:s/>the<text:s/>programme<text:s/>management<text:s/>team<text:s/>have<text:s/>been<text:s/>innovative<text:s/>in<text:s/>drawing<text:s/>on<text:s/>wider<text:s/>internal<text:s/>resources<text:s/>to<text:s/>support<text:s/>ongoing<text:s/>delivery.<text:s/>For<text:s/>example,<text:s/>political<text:s/>economy<text:s/>analysis<text:s/></text:span><text:span text:style-name="T81_23">has<text:s/>been</text:span><text:span text:style-name="T81_24"><text:s/>commissioned<text:s/>through<text:s/>the<text:s/>FCDO<text:s/>Politics,<text:s/>Governance<text:s/>and<text:s/>Rights<text:s/>Centre<text:s/>of<text:s/>Expertise<text:s/>(PGR<text:s/>CoE)</text:span><text:span text:style-name="T81_25">.<text:s/>In<text:s/>absence<text:s/>of<text:s/>yet<text:s/>being<text:s/>able<text:s/>to<text:s/>mobilise<text:s/>the<text:s/>Flexible<text:s/>Facility<text:s/>(component<text:s/>2),<text:s/>the<text:s/>team<text:s/>has<text:s/>drawn<text:s/>on<text:s/>contracted<text:s/>resource<text:s/>through<text:s/>the<text:s/></text:span><text:span text:style-name="T81_26">UK<text:s/>Partnering<text:s/>for<text:s/>Accelerated<text:s/>Climate<text:s/>Transitions<text:s/>programme<text:s/>(UKPACT)</text:span><text:span text:style-name="T81_27">,</text:span><text:span text:style-name="T81_28"><text:s/></text:span><text:span text:style-name="T81_29">identifying</text:span><text:span text:style-name="T81_30"><text:s/>short<text:s/>term<text:s/></text:span><text:span text:style-name="T81_31">technical<text:s/>assistance<text:s/></text:span><text:span text:style-name="T81_32">to<text:s/>complement<text:s/></text:span><text:span text:style-name="T81_33">WB<text:s/>engagement<text:s/></text:span><text:span text:style-name="T81_34">in<text:s/>Brazil</text:span><text:span text:style-name="T81_35"><text:s/></text:span><text:span text:style-name="T81_36">next<text:s/>reporting<text:s/>year</text:span><text:span text:style-name="T81_37">.<text:s/></text:span></text:p>
      <text:p text:style-name="P82"/>
      <text:p text:style-name="P83"><text:bookmark-start text:name="_Int_qZA8aazy"/><text:span text:style-name="T83_1">L</text:span><text:span text:style-name="T83_2">ooking<text:s/>ahead,<text:s/>the<text:s/>programme</text:span><text:bookmark-end text:name="_Int_qZA8aazy"/><text:span text:style-name="T83_3"><text:s/>now<text:s/>has<text:s/>a<text:s/>strong<text:s/>foundation<text:s/>to<text:s/>accelerate<text:s/>delivery<text:s/>as<text:s/>sequencing<text:s/>issues<text:s/>ease<text:s/>and<text:s/>budget<text:s/>clarity<text:s/>improves.<text:s/>With<text:s/>regional<text:s/>advisers<text:s/>and<text:s/>the<text:s/></text:span><text:span text:style-name="T83_4">WB</text:span><text:span text:style-name="T83_5"><text:s/>secondee<text:s/>now<text:s/>in<text:s/>place,<text:s/>approvals<text:s/>for<text:s/>the<text:s/>remaining<text:s/>two<text:s/></text:span><text:span text:style-name="T83_6">WB</text:span><text:span text:style-name="T83_7"><text:s/>grants<text:s/>expected<text:s/>early<text:s/>in<text:s/>the<text:s/>next<text:s/>reporting<text:s/>year,<text:s/>and<text:s/>the<text:s/>Voices4JRT<text:s/>component<text:s/>moving<text:s/>through<text:s/>pilot<text:s/>implementation<text:s/>phase,<text:s/>opportunities<text:s/>for<text:s/>embedding<text:s/>early<text:s/>learning<text:s/>and<text:s/>cross-component<text:s/>collaboration<text:s/>can<text:s/>move<text:s/>at<text:s/>pace.<text:s/>Against<text:s/>this<text:s/>background,<text:s/>and<text:s/>in<text:s/>line<text:s/>with<text:s/>the<text:s/>provisional<text:s/>recommendations<text:s/>below,<text:s/>JRTSP<text:s/>remains<text:s/>well<text:s/>placed<text:s/>to<text:s/>deliver<text:s/>on<text:s/>its<text:s/></text:span><text:span text:style-name="T83_8">long-term</text:span><text:span text:style-name="T83_9"><text:s/>ambitions<text:s/>to<text:s/>support<text:s/>systemic,<text:s/>sustainable<text:s/>agricultural<text:s/>transitions.</text:span></text:p>
      <text:p text:style-name="P84"/>
      <text:p text:style-name="P85"><text:span text:style-name="T85_1">Major<text:s/>lessons<text:s/>and<text:s/>recommendations<text:s/>for<text:s/>the<text:s/>year<text:s/>ahead<text:s/></text:span></text:p>
      <text:p text:style-name="P86"/>
      <text:p text:style-name="P87"><text:span text:style-name="T87_1">This<text:s/>Annual<text:s/>Review<text:s/>has<text:s/>been<text:s/>completed<text:s/>in<text:s/>advance<text:s/>of<text:s/>confirmation<text:s/>of<text:s/>future<text:s/>Official<text:s/>Development<text:s/>Assistance<text:s/>(ODA)<text:s/>budgets<text:s/>for<text:s/>the<text:s/>future<text:s/>years<text:s/>of<text:s/>the<text:s/>programme<text:s/>(Financial<text:s/>Years<text:s/>2026/27-2028/29).<text:s/>As<text:s/>such,<text:s/>all<text:s/>recommendations<text:s/>should<text:s/>be<text:s/>considered<text:s/>provisional<text:s/>and<text:s/>a<text:s/>supplementary<text:s/>note<text:s/>with<text:s/>further<text:s/>recommendations<text:s/>for<text:s/>individual<text:s/>outputs<text:s/>in<text:s/>line<text:s/>with<text:s/>the<text:s/>resources<text:s/>allocated<text:s/>to<text:s/>the<text:s/>programme<text:s/>will<text:s/>be<text:s/>added<text:s/></text:span><text:span text:style-name="T87_2">following<text:s/>a<text:s/>full<text:s/>budget<text:s/>review<text:s/>at<text:s/>portfolio<text:s/>level</text:span><text:span text:style-name="T87_3">.</text:span></text:p>
      <text:p text:style-name="P88"/>
      <text:list text:style-name="LS13" xml:id="list12">
        <text:list-item>
          <text:p text:style-name="P89"><text:span text:style-name="T89_1">Strengthen</text:span><text:span text:style-name="T89_2"><text:s/>programme<text:s/>governance</text:span><text:span text:style-name="T89_3"><text:s/>and<text:s/></text:span><text:span text:style-name="T89_4">communication<text:s/></text:span><text:span text:style-name="T89_5">across<text:s/></text:span><text:span text:style-name="T89_6">the<text:s/>JRSTP</text:span><text:span text:style-name="T89_7"><text:s/></text:span><text:span text:style-name="T89_8">to<text:s/></text:span><text:span text:style-name="T89_9">embed</text:span><text:span text:style-name="T89_10"><text:s/>a</text:span><text:span text:style-name="T89_11"><text:s/></text:span><text:span text:style-name="T89_12">more<text:s/>coordinated</text:span><text:span text:style-name="T89_13"><text:s/>approach<text:s/>in<text:s/>each<text:s/>priority<text:s/>country</text:span><text:span text:style-name="T89_14">,<text:s/>and<text:s/></text:span><text:span text:style-name="T89_15">internationally,</text:span><text:span text:style-name="T89_16"><text:s/></text:span><text:span text:style-name="T89_17">which<text:s/>leverages</text:span><text:span text:style-name="T89_18"><text:s/>the</text:span><text:span text:style-name="T89_19"><text:s/>activity<text:s/>of<text:s/></text:span><text:span text:style-name="T89_20">delivery<text:s/>partners</text:span><text:span text:style-name="T89_21">,<text:s/>regional<text:s/></text:span><text:span text:style-name="T89_22">advisers,</text:span><text:span text:style-name="T89_23"><text:s/>and<text:s/>central<text:s/>teams</text:span><text:span text:style-name="T89_24">,</text:span><text:span text:style-name="T89_25"><text:s/></text:span><text:span text:style-name="T89_26">and</text:span><text:span text:style-name="T89_27"><text:s/></text:span><text:span text:style-name="T89_28">provide</text:span><text:span text:style-name="T89_29">s</text:span><text:span text:style-name="T89_30"><text:s/>strategic<text:s/>direction<text:s/></text:span><text:span text:style-name="T89_31">across<text:s/>the</text:span><text:span text:style-name="T89_32"><text:s/>whole</text:span><text:span text:style-name="T89_33"><text:s/>programme<text:s/></text:span><text:span text:style-name="T89_34">in<text:s/>support<text:s/>of<text:s/>delivering<text:s/>overarching<text:s/>objectives.<text:s/></text:span></text:p>
        </text:list-item>
        <text:list-item>
          <text:p text:style-name="P90"><text:span text:style-name="T90_1">Carry<text:s/>out<text:s/>a<text:s/>review<text:s/>of<text:s/>the<text:s/>logframe<text:s/></text:span><text:span text:style-name="T90_2">as</text:span><text:span text:style-name="T90_3"><text:s/>soon<text:s/>as<text:s/>possible<text:s/>(at<text:s/>the<text:s/>earliest,<text:s/>once<text:s/>all<text:s/>FS2030<text:s/>country<text:s/>work<text:s/>is<text:s/>approved),<text:s/>to<text:s/>ensure<text:s/>programme<text:s/>wide<text:s/>indicator<text:s/>data<text:s/>is<text:s/>collected<text:s/>and<text:s/>aggregated<text:s/></text:span><text:span text:style-name="T90_4">in<text:s/>support<text:s/>of<text:s/>the<text:s/>Theory<text:s/>of<text:s/>Change.<text:s/></text:span></text:p>
        </text:list-item>
        <text:list-item>
          <text:p text:style-name="P91"><text:span text:style-name="T91_1">Secure<text:s/>a<text:s/>dedicated<text:s/>PRO<text:s/>as<text:s/>soon<text:s/>as<text:s/>possible<text:s/></text:span><text:span text:style-name="T91_2">to<text:s/>bolster<text:s/>programme<text:s/>management<text:s/>and<text:s/>release<text:s/>senior<text:s/>resource<text:s/>to<text:s/>provide<text:s/>the<text:s/>strategic<text:s/>leadership<text:s/>necessary<text:s/>to<text:s/>drive<text:s/>the<text:s/>programme<text:s/>forward<text:s/>most<text:s/>effectively.</text:span></text:p>
        </text:list-item>
        <text:list-item>
          <text:p text:style-name="P92"><text:span text:style-name="T92_1">Integrate<text:s/>the<text:s/>design<text:s/>of<text:s/></text:span><text:span text:style-name="T92_2">the<text:s/>flexible<text:s/>technical<text:s/>assistance<text:s/>component<text:s/>into<text:s/>emerging<text:s/></text:span><text:span text:style-name="T92_3">FCDO<text:s/></text:span><text:span text:style-name="T92_4">Communities</text:span><text:span text:style-name="T92_5"><text:s/>of<text:s/>Expertise</text:span><text:span text:style-name="T92_6"><text:s/>and<text:s/></text:span><text:span text:style-name="T92_7">an<text:s/>FCDO<text:s/></text:span><text:span text:style-name="T92_8">agri-food<text:s/>system</text:span><text:span text:style-name="T92_9">s</text:span><text:span text:style-name="T92_10"><text:s/>support<text:s/>offer<text:s/>in<text:s/>the<text:s/>medium</text:span><text:span text:style-name="T92_11">-</text:span><text:span text:style-name="T92_12">ter</text:span><text:span text:style-name="T92_13">m,</text:span><text:span text:style-name="T92_14"><text:s/></text:span><text:span text:style-name="T92_15">continuing</text:span><text:span text:style-name="T92_16"><text:s/>to<text:s/>draw<text:s/>on<text:s/>existing<text:s/></text:span><text:span text:style-name="T92_17">FCDO<text:s/>platforms<text:s/>and<text:s/></text:span><text:span text:style-name="T92_18">providers<text:s/></text:span><text:span text:style-name="T92_19">such<text:s/>as<text:s/>UKPACT<text:s/>in<text:s/></text:span><text:span text:style-name="T92_20">the<text:s/>interim</text:span><text:span text:style-name="T92_21">.</text:span></text:p>
        </text:list-item>
      </text:list>
      <text:p text:style-name="P93"/>
      <text:h text:style-name="P94" text:outline-level="2"><text:span text:style-name="T94_1">B:<text:s/>THEORY<text:s/>OF<text:s/>CHANGE<text:s/>AND<text:s/>PROGRESS<text:s/>TOWARDS<text:s/>OUTCOMES<text:s/></text:span></text:h>
      <text:p text:style-name="P95"/>
      <text:p text:style-name="P96"><text:span text:style-name="T96_1">The<text:s/>theory<text:s/>of<text:s/>change<text:s/>(ToC)<text:s/>from<text:s/>the<text:s/>original<text:s/>business<text:s/>case<text:s/>was<text:s/>revised,<text:s/>in<text:s/>a<text:s/>participatory<text:s/>manner<text:s/>by<text:s/>the<text:s/></text:span><text:span text:style-name="T96_2">independent<text:s/></text:span><text:span text:style-name="T96_3">MEL<text:s/>and<text:s/>FCDO<text:s/>teams,<text:s/>as<text:s/>a<text:s/>part<text:s/>of<text:s/>the<text:s/>inception<text:s/>phase<text:s/>(Feb-Oct<text:s/>2025).<text:s/></text:span><text:span text:style-name="T96_4">Given<text:s/>not<text:s/>all<text:s/>the<text:s/>programme<text:s/>activities<text:s/>were<text:s/>live<text:s/></text:span><text:span text:style-name="T96_5">during<text:s/>the<text:s/>inception<text:s/>phase<text:s/></text:span><text:span text:style-name="T96_6">the<text:s/>MEL<text:s/>team<text:s/>worked<text:s/>with<text:s/>active<text:s/>components<text:s/>(noting<text:s/>only<text:s/>Brazil<text:s/>data<text:s/>was<text:s/>available<text:s/>for<text:s/>FS2030)<text:s/>to<text:s/>align<text:s/>key<text:s/>stakeholders<text:s/>to<text:s/>the<text:s/>JRTSP<text:s/>objectives<text:s/>and<text:s/>logic.<text:s/>As<text:s/>further<text:s/>details<text:s/>become<text:s/>available<text:s/>on<text:s/>FS2030<text:s/>Indonesia<text:s/>and<text:s/>the<text:s/>Philippines,<text:s/>the<text:s/>ToC<text:s/>will<text:s/>continue<text:s/>to<text:s/></text:span><text:span text:style-name="T96_7">be<text:s/>refined</text:span><text:span text:style-name="T96_8">.<text:s/></text:span></text:p>
      <text:p text:style-name="P97"/>
      <text:p text:style-name="P98"><text:span text:style-name="T98_1">The<text:s/>participatory<text:s/>ToC<text:s/>revision<text:s/>sessions<text:s/>facilitated<text:s/>by<text:s/>the<text:s/>MEL<text:s/>partner<text:s/>with<text:s/>the<text:s/>FCDO,<text:s/></text:span><text:span text:style-name="T98_2">WB</text:span><text:span text:style-name="T98_3"><text:s/>and<text:s/>the<text:s/>Brazil<text:s/>implementing<text:s/>partner<text:s/>-<text:s/>the<text:s/>Inter-American<text:s/>Institute<text:s/>for<text:s/>Cooperation<text:s/>on<text:s/>Agriculture<text:s/>(IICA)<text:s/>demonstrated<text:s/>the<text:s/>value<text:s/>of<text:s/>the<text:s/>revision<text:s/>process<text:s/>for<text:s/>aligning<text:s/>key<text:s/>stakeholders<text:s/>with<text:s/>JRTSP<text:s/>objectives<text:s/>and<text:s/>data<text:s/>needs.<text:s/>The<text:s/>ToC<text:s/>has<text:s/>supported<text:s/>the<text:s/>ongoing<text:s/>process<text:s/>of<text:s/>building<text:s/>strong<text:s/>narratives<text:s/>and<text:s/>relationships<text:s/>around<text:s/>the<text:s/>objectives<text:s/>of<text:s/>JRTSP.<text:s/></text:span></text:p>
      <text:p text:style-name="P99"/>
      <text:p text:style-name="P100"><text:span text:style-name="T100_1">Revision<text:s/>of<text:s/>JRTSP<text:s/>Business<text:s/>Case<text:s/>ToC</text:span></text:p>
      <text:p text:style-name="P101"/>
      <text:p text:style-name="P102"><text:span text:style-name="T102_1">The<text:s/>original<text:s/>ToC<text:s/>clearly<text:s/>outlined<text:s/>the<text:s/>global<text:s/>agriculture,<text:s/>climate,<text:s/>and<text:s/>nature<text:s/>challenges<text:s/>and<text:s/>proposed<text:s/>a<text:s/>logic<text:s/>from<text:s/>JRTSP<text:s/>technical<text:s/>assistance<text:s/>to<text:s/>policy<text:s/>influence<text:s/>and<text:s/>systemic<text:s/>impacts.<text:s/>However,<text:s/>it<text:s/></text:span><text:span text:style-name="T102_2">was<text:s/>missing</text:span><text:span text:style-name="T102_3"><text:s/>market<text:s/>dimension</text:span><text:span text:style-name="T102_4">s</text:span><text:span text:style-name="T102_5"><text:s/></text:span><text:span text:style-name="T102_6">relating<text:s/>to<text:s/>both<text:s/></text:span><text:span text:style-name="T102_7">reform<text:s/>incentives<text:s/>and<text:s/></text:span><text:span text:style-name="T102_8">leveraging<text:s/>finance<text:s/>to<text:s/></text:span><text:span text:style-name="T102_9">scal</text:span><text:span text:style-name="T102_10">e</text:span><text:span text:style-name="T102_11"><text:s/>pilot<text:s/>efforts.<text:s/>While<text:s/>FCDO<text:s/>“triple<text:s/>win”<text:s/>values<text:s/>were<text:s/>apparent</text:span><text:span text:style-name="T102_12">,<text:s/></text:span><text:span text:style-name="T102_13">targeting<text:s/>climate,<text:s/>nature,<text:s/>and<text:s/>people</text:span><text:span text:style-name="T102_14">,<text:s/></text:span><text:span text:style-name="T102_15">the<text:s/>ToC<text:s/>remained<text:s/>overly<text:s/>linear<text:s/>and<text:s/>optimistic<text:s/>about<text:s/>JRTSP<text:s/>grants</text:span><text:span text:style-name="T102_16"><text:s/>catalysing<text:s/>systemic</text:span><text:span text:style-name="T102_17"><text:s/>effects</text:span><text:span text:style-name="T102_18"><text:s/>and<text:s/>trade-offs<text:s/>and<text:s/>distributional<text:s/>effects<text:s/>needed<text:s/>clearer<text:s/>definition.</text:span><text:span text:style-name="T102_19"><text:s/></text:span><text:span text:style-name="T102_20">Underlying<text:s/>assumptions,<text:s/>especially<text:s/>those<text:s/>relating<text:s/>to<text:s/>the<text:s/>context<text:s/>and<text:s/>political<text:s/>economy<text:s/>factors</text:span><text:span text:style-name="T102_21"><text:s/></text:span><text:span text:style-name="T102_22">required<text:s/>further<text:s/>attention</text:span><text:span text:style-name="T102_23"><text:s/>and<text:s/>the</text:span><text:span text:style-name="T102_24"><text:s/>Gender,<text:s/>Equity,<text:s/>Disability<text:s/>and<text:s/>Social<text:s/>Inclusion<text:s/>(GEDSI)<text:s/>angle<text:s/>was<text:s/></text:span><text:span text:style-name="T102_25">overly<text:s/>generic.<text:s/></text:span><text:span text:style-name="T102_26">The<text:s/>revisions<text:s/>to<text:s/>the<text:s/>ToC<text:s/>address<text:s/>this<text:s/>and<text:s/>further<text:s/>GEDSI<text:s/>Analysis<text:s/>from<text:s/>the<text:s/></text:span><text:span text:style-name="T102_27">Climate,<text:s/>Environment<text:s/></text:span><text:span text:style-name="T102_28">and<text:s/>Nature<text:s/>(</text:span><text:span text:style-name="T102_29">CLEAN</text:span><text:span text:style-name="T102_30">)</text:span><text:span text:style-name="T102_31"><text:s/>helpdesk<text:s/>and<text:s/>Political<text:s/>Economy<text:s/>Analysis<text:s/>from<text:s/>the<text:s/></text:span><text:span text:style-name="T102_32">PGR<text:s/></text:span><text:span text:style-name="T102_33">C</text:span><text:span text:style-name="T102_34">o</text:span><text:span text:style-name="T102_35">E<text:s/>h</text:span><text:span text:style-name="T102_36">ave<text:s/>also<text:s/></text:span><text:span text:style-name="T102_37">been<text:s/>co</text:span><text:span text:style-name="T102_38">mmissioned<text:s/>by<text:s/>the<text:s/>programme<text:s/>team</text:span><text:span text:style-name="T102_39"><text:s/>to<text:s/>overcome<text:s/>these<text:s/>gaps</text:span><text:span text:style-name="T102_40">.</text:span></text:p>
      <text:p text:style-name="P103"/>
      <text:p text:style-name="P104"><draw:frame svg:x="0cm" svg:y="0cm" svg:width="17.465cm" svg:height="9.625cm" draw:style-name="FR1" text:anchor-type="as-char" draw:z-index="0"><draw:image xlink:href="Pictures/image1.png" xlink:type="simple" xlink:show="embed" xlink:actuate="onLoad"/><svg:desc>A diagram of activities and activities

Description automatically generated</svg:desc></draw:frame></text:p>
      <text:p text:style-name="P105"><text:span text:style-name="T105_1">The<text:s/>ToC<text:s/>was<text:s/>revised<text:s/>(see<text:s/>above)<text:s/>to<text:s/>sharpen<text:s/>the<text:s/>causal<text:s/>logic,<text:s/>clarify<text:s/>the<text:s/>JRTSP<text:s/>contribution<text:s/>(rather<text:s/>than<text:s/>attribution)<text:s/>and<text:s/>further<text:s/>specify<text:s/>assumptions,<text:s/>to<text:s/>reflect<text:s/>real-world<text:s/>constraints<text:s/>and<text:s/>enabling<text:s/>conditions.<text:s/>At<text:s/>the<text:s/>same<text:s/>time,<text:s/>the<text:s/>JRTSP<text:s/>strategic<text:s/>ambition<text:s/>was<text:s/>retained</text:span><text:span text:style-name="T105_2">.<text:s/></text:span><text:span text:style-name="T105_3">The<text:s/>revised<text:s/>ToC<text:s/></text:span><text:span text:style-name="T105_4">has<text:s/>more<text:s/>detail<text:s/></text:span><text:span text:style-name="T105_5">on<text:s/></text:span><text:span text:style-name="T105_6">what<text:s/>JRTSP<text:s/>directly<text:s/>delivers<text:s/>(technical<text:s/>assistance,<text:s/>knowledge,<text:s/>convening),<text:s/>what<text:s/>it<text:s/>influences<text:s/>(policy<text:s/>choices,<text:s/>incentives,<text:s/>ambition),<text:s/>and<text:s/>what<text:s/>remains<text:s/>at<text:s/>a<text:s/>system<text:s/>level.</text:span></text:p>
      <text:p text:style-name="P106"><text:span text:style-name="T106_1">Given<text:s/>component<text:s/>2<text:s/>was<text:s/>not<text:s/>mobilised<text:s/>in<text:s/>the<text:s/>way<text:s/>initially<text:s/>envisaged<text:s/>and<text:s/>component<text:s/>3<text:s/>is<text:s/>in<text:s/>an<text:s/>early<text:s/>pilot<text:s/>phase,<text:s/>further<text:s/>work<text:s/>to<text:s/>identify<text:s/>‘pathways<text:s/>of<text:s/>change’<text:s/>will<text:s/>be<text:s/>useful<text:s/>once<text:s/></text:span><text:span text:style-name="T106_2">the<text:s/>future<text:s/>funding<text:s/>decisions<text:s/>have<text:s/>been<text:s/>taken.<text:s/></text:span></text:p>
      <text:p text:style-name="P107"><text:span text:style-name="T107_1">Indicator<text:s/>changes</text:span></text:p>
      <text:p text:style-name="P108"/>
      <text:p text:style-name="P109"><text:span text:style-name="T109_1">At<text:s/>this<text:s/>stage,<text:s/>no<text:s/>changes<text:s/>have<text:s/>been<text:s/>made<text:s/>to<text:s/>outcome<text:s/>or<text:s/>impact<text:s/>indicators.<text:s/>Once</text:span><text:span text:style-name="T109_2"><text:s/>further<text:s/>activities<text:s/>and<text:s/>projects<text:s/>come<text:s/>online<text:s/>and</text:span><text:span text:style-name="T109_3"><text:s/>the<text:s/>ToC<text:s/>revision<text:s/>process<text:s/></text:span><text:span text:style-name="T109_4">and<text:s/></text:span><text:span text:style-name="T109_5">logframe<text:s/>review<text:s/>is<text:s/>completed,<text:s/>we<text:s/>expect<text:s/>changes<text:s/>to<text:s/>indicators.<text:s/></text:span></text:p>
      <text:p text:style-name="P110"/>
      <text:p text:style-name="P111"><text:span text:style-name="T111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11_2"><text:s/></text:span></text:p>
      <text:p text:style-name="P112"/>
      <text:p text:style-name="P113"><text:span text:style-name="T113_1">JRTSP<text:s/></text:span><text:span text:style-name="T113_2">progress<text:s/>to<text:s/>date<text:s/>demonstrates<text:s/>positive<text:s/>movement<text:s/>towards<text:s/>the<text:s/>programme’s<text:s/>long-term<text:s/>ambitions</text:span><text:span text:style-name="T113_3"><text:s/>and<text:s/>t</text:span><text:span text:style-name="T113_4">he<text:s/>updated<text:s/>ToC<text:s/>explained<text:s/>above<text:s/>has<text:s/>helped<text:s/>map<text:s/>the<text:s/>pathways<text:s/>through<text:s/>which<text:s/>programme<text:s/>activities<text:s/>will<text:s/>contribute<text:s/>to<text:s/>the<text:s/>outcomes<text:s/>and<text:s/>impacts</text:span><text:span text:style-name="T113_5">.<text:s/>However,</text:span><text:span text:style-name="T113_6"><text:s/>delays<text:s/>in<text:s/>initial<text:s/>set-up<text:s/>and<text:s/>delivery<text:s/>of<text:s/>programme<text:s/>activities,<text:s/>coupled<text:s/>with<text:s/>the<text:s/>absence<text:s/>of<text:s/>outcome-level<text:s/>data,<text:s/></text:span><text:span text:style-name="T113_7">make<text:s/>it<text:s/>difficult<text:s/>to<text:s/>determine<text:s/>if<text:s/>the<text:s/>programme<text:s/>is<text:s/></text:span><text:span text:style-name="T113_8">fully<text:s/></text:span><text:span text:style-name="T113_9">on<text:s/>track<text:s/>to<text:s/>achieve<text:s/>its<text:s/>expected<text:s/>results.<text:s/></text:span><text:span text:style-name="T113_10">The<text:s/>Theory<text:s/>of<text:s/>Change<text:s/></text:span><text:span text:style-name="T113_11">assumes<text:s/>that<text:s/></text:span><text:span text:style-name="T113_12">all<text:s/>four<text:s/>programme<text:s/>components<text:s/></text:span><text:span text:style-name="T113_13">will<text:s/>be<text:s/></text:span><text:span text:style-name="T113_14">operational<text:s/>and<text:s/>interacting,<text:s/>and<text:s/>the<text:s/>current<text:s/>commissioning<text:s/>gap<text:s/>for<text:s/>Component<text:s/>2<text:s/>means<text:s/>this<text:s/>integration<text:s/>has<text:s/>yet<text:s/>to<text:s/>be<text:s/>realised.<text:s/>Baseline<text:s/>evaluation<text:s/>activities<text:s/>have<text:s/>also<text:s/>been<text:s/>delayed,<text:s/></text:span><text:bookmark-start text:name="_Int_4ecEUHHj"/><text:span text:style-name="T113_15">largely<text:s/>due<text:s/>to</text:span><text:bookmark-end text:name="_Int_4ecEUHHj"/><text:span text:style-name="T113_16"><text:s/>these<text:s/>sequencing<text:s/>issues<text:s/>and<text:s/>limited<text:s/>activity<text:s/>under<text:s/>certain<text:s/>components.</text:span></text:p>
      <text:p text:style-name="P114"/>
      <text:p text:style-name="P115"><text:span text:style-name="T115_1">Nonetheless,<text:s/>t</text:span><text:span text:style-name="T115_2">he<text:s/>implementation<text:s/>of<text:s/>Component<text:s/>1<text:s/>in<text:s/>Brazil<text:s/>is<text:s/>now<text:s/>underway</text:span><text:span text:style-name="T115_3"><text:s/>and<text:s/>approvals<text:s/>for<text:s/>the<text:s/>remaining<text:s/></text:span><text:span text:style-name="T115_4">WB</text:span><text:span text:style-name="T115_5"><text:s/>grants<text:s/>are<text:s/>expected<text:s/>imminently</text:span><text:span text:style-name="T115_6">,<text:s/>with<text:s/></text:span><text:span text:style-name="T115_7">regional</text:span><text:span text:style-name="T115_8"><text:s/>advisers<text:s/>supporting<text:s/>systems-building<text:s/>and<text:s/>policy<text:s/>reform,<text:s/>as<text:s/>well<text:s/>as<text:s/>the<text:s/></text:span><text:span text:style-name="T115_9">WB</text:span><text:span text:style-name="T115_10"><text:s/>secondee<text:s/>providing<text:s/>further<text:s/>momentum</text:span><text:span text:style-name="T115_11"><text:s/>across<text:s/>all<text:s/>activities</text:span><text:span text:style-name="T115_12">.<text:s/></text:span><text:span text:style-name="T115_13">Thie<text:s/>progress<text:s/>reflects<text:s/>the<text:s/>significant<text:s/>volume<text:s/>and<text:s/>d</text:span><text:span text:style-name="T115_14">epth<text:s/>of<text:s/>pre-approval<text:s/></text:span><text:span text:style-name="T115_15">work</text:span><text:span text:style-name="T115_16"><text:s/></text:span><text:span text:style-name="T115_17">concluding</text:span><text:span text:style-name="T115_18"><text:s/>analysis,<text:s/>co-</text:span><text:bookmark-start text:name="_Int_FhNfQJ2S"/><text:span text:style-name="T115_19">design</text:span><text:bookmark-end text:name="_Int_FhNfQJ2S"/><text:span text:style-name="T115_20"><text:s/>and<text:s/>capacity<text:s/>building<text:s/></text:span></text:p>
      <text:p text:style-name="P116"/>
      <text:p text:style-name="P117"><text:span text:style-name="T117_1">Within<text:s/>this<text:s/>context,<text:s/>the<text:s/>following<text:s/>activities<text:s/>are<text:s/>planned<text:s/>for<text:s/>the<text:s/>year<text:s/>ahead<text:s/>which<text:s/>are<text:s/>expected<text:s/>to<text:s/>strengthen<text:s/></text:span><text:span text:style-name="T117_2">the<text:s/></text:span><text:span text:style-name="T117_3">delivery<text:s/>of<text:s/>the<text:s/>programme<text:s/>against<text:s/>the<text:s/>ToC.<text:s/></text:span></text:p>
      <text:p text:style-name="P118"/>
      <text:list text:style-name="LS10" xml:id="list16">
        <text:list-item>
          <text:p text:style-name="P119"><text:span text:style-name="T119_1">An<text:s/>institutional<text:s/>capacity<text:s/>assessment<text:s/>to<text:s/>inform<text:s/>the<text:s/>baseline<text:s/>evaluation</text:span><text:span text:style-name="T119_2">,<text:s/>delivered<text:s/>by<text:s/>the<text:s/>programme’s<text:s/>MEL<text:s/>contractor<text:s/>and<text:s/>working<text:s/>with<text:s/>regional<text:s/>MEL<text:s/>leads.<text:s/>This<text:s/>will<text:s/>collect,<text:s/></text:span><text:bookmark-start text:name="_Int_xKkF8tGr"/><text:span text:style-name="T119_3">collate</text:span><text:bookmark-end text:name="_Int_xKkF8tGr"/><text:span text:style-name="T119_4"> and analyse information<text:s/>from<text:s/>the<text:s/>key<text:s/>programme<text:s/>delivery<text:s/>partners<text:s/>-<text:s/>assessing<text:s/>their<text:s/>readiness<text:s/>to<text:s/>deliver<text:s/>the<text:s/>interventions<text:s/>and<text:s/>alignment<text:s/>with<text:s/>the<text:s/>programme<text:s/>intentions<text:s/>in<text:s/>terms<text:s/>of<text:s/>delivering ‘triple<text:s/>wins’<text:s/>for<text:s/>people,<text:s/>climate<text:s/>and<text:s/>nature.<text:s/></text:span></text:p>
        </text:list-item>
        <text:list-item>
          <text:p text:style-name="P120"><text:span text:style-name="T120_1">A<text:s/></text:span><text:span text:style-name="T120_2">WB</text:span><text:span text:style-name="T120_3"><text:s/>commissioned<text:s/>mid-term<text:s/>review<text:s/>of<text:s/>FS2030</text:span><text:span text:style-name="T120_4"><text:s/>is<text:s/>expected<text:s/>to<text:s/>report<text:s/>in December<text:s/>2026. This<text:s/>will<text:s/>be<text:s/>a<text:s/>useful<text:s/>independent<text:s/>stocktake<text:s/>of<text:s/>impact<text:s/>to<text:s/>date </text:span><text:span text:style-name="T120_5">of<text:s/>the<text:s/>trust<text:s/>fund</text:span><text:span text:style-name="T120_6"><text:s/>and<text:s/>a</text:span><text:span text:style-name="T120_7">n<text:s/>important<text:s/></text:span><text:span text:style-name="T120_8">product<text:s/></text:span><text:span text:style-name="T120_9">to<text:s/>enhance<text:s/>our</text:span><text:span text:style-name="T120_10"><text:s/>own<text:s/>monitoring<text:s/>and<text:s/>evaluation</text:span><text:span text:style-name="T120_11">,</text:span><text:span text:style-name="T120_12"><text:s/>particularly<text:s/></text:span><text:span text:style-name="T120_13">considering<text:s/>the<text:s/>use<text:s/>of<text:s/>environmental<text:s/>sustainability<text:s/>indicators,</text:span><text:span text:style-name="T120_14"><text:s/>building<text:s/>on<text:s/></text:span><text:span text:style-name="T120_15">the<text:s/>JRTSP</text:span><text:span text:style-name="T120_16"><text:s/>baseline<text:s/></text:span><text:span text:style-name="T120_17">evaluation</text:span><text:span text:style-name="T120_18">. </text:span></text:p>
        </text:list-item>
        <text:list-item>
          <text:p text:style-name="P121"><text:span text:style-name="T121_1">Political<text:s/>Economy<text:s/>Analysis</text:span><text:span text:style-name="T121_2"><text:s/></text:span><text:span text:style-name="T121_3">to<text:s/>better<text:s/>understand<text:s/></text:span><text:span text:style-name="T121_4">and<text:s/>guide<text:s/>strategy<text:s/>to<text:s/></text:span><text:span text:style-name="T121_5">navigate</text:span><text:span text:style-name="T121_6"><text:s/></text:span><text:span text:style-name="T121_7">the<text:s/>political,<text:s/>institutional,<text:s/>and<text:s/>stakeholder<text:s/>dynamics<text:s/>influencing<text:s/>agricultural<text:s/>subsidy<text:s/>reform<text:s/></text:span><text:span text:style-name="T121_8">in</text:span><text:span text:style-name="T121_9"><text:s/>Brazil,<text:s/>Indonesia,<text:s/>and<text:s/>the<text:s/>Philippines.</text:span><text:span text:style-name="T121_10"><text:s/></text:span></text:p>
        </text:list-item>
        <text:list-item>
          <text:p text:style-name="P122"><text:span text:style-name="T122_1">Strengthened</text:span><text:span text:style-name="T122_2">,<text:s/>centralised<text:s/></text:span><text:span text:style-name="T122_3">programme<text:s/>governance</text:span><text:span text:style-name="T122_4"><text:s/></text:span><text:span text:style-name="T122_5">which<text:s/>aims<text:s/>to</text:span><text:span text:style-name="T122_6"><text:s/></text:span><text:span text:style-name="T122_7">coordinate<text:s/>and<text:s/></text:span><text:span text:style-name="T122_8">leverag</text:span><text:span text:style-name="T122_9">e</text:span><text:span text:style-name="T122_10"><text:s/>the<text:s/>activity<text:s/>of<text:s/>delivery<text:s/>partners<text:s/></text:span><text:span text:style-name="T122_11">across<text:s/>all<text:s/>components<text:s/></text:span><text:span text:style-name="T122_12">and<text:s/>provide<text:s/>strategic<text:s/>direction<text:s/></text:span><text:span text:style-name="T122_13">and<text:s/>alignment<text:s/>with<text:s/>the<text:s/>ToC.<text:s/></text:span></text:p>
        </text:list-item>
      </text:list>
      <text:p text:style-name="P123"><text:span text:style-name="T123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124"/>
      <text:p text:style-name="P125"><text:span text:style-name="T125_1">JRTSP<text:s/>should<text:s/></text:span><text:bookmark-start text:name="_Int_NQd8LH2F"/><text:span text:style-name="T125_2">continue<text:s/>on</text:span><text:bookmark-end text:name="_Int_NQd8LH2F"/><text:span text:style-name="T125_3"><text:s/>its<text:s/>own<text:s/>merits<text:s/>and<text:s/>as<text:s/>a<text:s/>strategic<text:s/>anchor<text:s/>within<text:s/>FCDO’s<text:s/>wider<text:s/>food<text:s/>and<text:s/>agriculture<text:s/>portfolio.<text:s/>Evidence<text:s/>from<text:s/>this<text:s/>report<text:s/>demonstrates<text:s/>that,<text:s/>despite<text:s/>early<text:s/>delays,<text:s/>the<text:s/>programme<text:s/>has<text:s/>now<text:s/>established<text:s/>the<text:s/>conditions<text:s/>necessary<text:s/>for<text:s/>impact:<text:s/></text:span><text:span text:style-name="T125_4">significant<text:s/>capacity-building<text:s/>has<text:s/>been<text:s/>accomplished<text:s/>and<text:s/></text:span><text:span text:style-name="T125_5">all<text:s/>priority<text:s/>country<text:s/></text:span><text:span text:style-name="T125_6">pilots<text:s/></text:span><text:span text:style-name="T125_7">are<text:s/>nearing<text:s/>implementation</text:span><text:span text:style-name="T125_8">;</text:span><text:span text:style-name="T125_9"><text:s/>regional<text:s/>advisers<text:s/>and<text:s/>a<text:s/></text:span><text:span text:style-name="T125_10">WBG</text:span><text:span text:style-name="T125_11"><text:s/>secondee<text:s/>are<text:s/>in<text:s/>place,<text:s/>and<text:s/>the<text:s/>programme’s<text:s/>MEL<text:s/>architecture<text:s/>and<text:s/>revised<text:s/>Theory<text:s/>of<text:s/>Change<text:s/></text:span><text:span text:style-name="T125_12">indicate<text:s/></text:span><text:span text:style-name="T125_13">a<text:s/>credible<text:s/>pathway<text:s/>to<text:s/>systemic<text:s/>reform.<text:s/>This<text:s/>progress<text:s/>aligns<text:s/>directly<text:s/>with<text:s/>the<text:s/></text:span><text:span text:style-name="T125_14">UK</text:span><text:span text:style-name="T125_15">’s<text:s/>internal</text:span><text:span text:style-name="T125_16"><text:s/></text:span><text:span text:style-name="T125_17">Climate,<text:s/>Nature<text:s/>and<text:s/>Energy<text:s/>2035<text:s/>(CNE2035)<text:s/></text:span><text:span text:style-name="T125_18">Strategic<text:s/>Framework,<text:s/>which<text:s/>identifies<text:s/>sustainable<text:s/>agriculture,<text:s/>repurposing<text:s/>harmful<text:s/>subsidies,<text:s/>food<text:s/>security,<text:s/>and<text:s/>resilience<text:s/>as<text:s/>key<text:s/>strategic<text:s/>levers<text:s/>for<text:s/>achieving<text:s/>climate,<text:s/>nature,<text:s/>and<text:s/>energy<text:s/>objectives.<text:s/></text:span></text:p>
      <text:p text:style-name="P126"/>
      <text:p text:style-name="P127"><text:span text:style-name="T127_1">JRTSP<text:s/>also</text:span><text:span text:style-name="T127_2"><text:s/>contributes<text:s/>to<text:s/>achieving</text:span><text:span text:style-name="T127_3"><text:s/>the<text:s/>Humanitarian<text:s/>Directorate’s<text:s/>aims<text:s/>to<text:s/>prevent<text:s/>food<text:s/>crises</text:span><text:span text:style-name="T127_4"><text:s/>and<text:s/></text:span><text:span text:style-name="T127_5">strengthen<text:s/>resilient<text:s/>and<text:s/>sustainable<text:s/>food<text:s/>systems<text:s/>through<text:s/>anticipatory,<text:s/>systemic<text:s/>policy<text:s/>change<text:s/>rather<text:s/>than<text:s/>reactive<text:s/>response.<text:s/>As<text:s/></text:span><text:span text:style-name="T127_6">the<text:s/>only<text:s/></text:span><text:span text:style-name="T127_7">programme<text:s/>in<text:s/></text:span><text:span text:style-name="T127_8">FCDO’s<text:s/></text:span><text:span text:style-name="T127_9">portfolio<text:s/>directly<text:s/>tackling<text:s/>agricultural<text:s/>subsidy<text:s/>reform<text:s/>at<text:s/>scale,<text:s/>JRTSP<text:s/>fills<text:s/>a<text:s/>well</text:span><text:span text:style-name="T127_10">‑</text:span><text:span text:style-name="T127_11">evidenced<text:s/>gap<text:s/>in<text:s/>global<text:s/>food<text:s/>systems<text:s/>transformation,<text:s/>provides<text:s/>critical<text:s/>policy<text:s/>influence<text:s/>through<text:s/>the<text:s/></text:span><text:span text:style-name="T127_12">WBG</text:span><text:span text:style-name="T127_13">’s<text:s/>FS2030<text:s/>platform,<text:s/>and<text:s/>positions<text:s/>the<text:s/>UK<text:s/>to<text:s/>continue<text:s/>shaping<text:s/>international<text:s/>norms<text:s/>in<text:s/>a<text:s/>space<text:s/>central<text:s/>to<text:s/>UK<text:s/>climate,<text:s/>nature,<text:s/>development<text:s/>and<text:s/></text:span><text:span text:style-name="T127_14">humanitarian<text:s/>priorities</text:span><text:span text:style-name="T127_15">.<text:s/>Subsidy</text:span><text:span text:style-name="T127_16"><text:s/>reforms<text:s/>are<text:s/>among<text:s/>key<text:s/>policy<text:s/>commitments<text:s/>to<text:s/>unleash<text:s/>the<text:s/>potential<text:s/>of<text:s/>agriculture<text:s/>and<text:s/>agribusiness<text:s/>to<text:s/>improve<text:s/>jobs<text:s/>and<text:s/>accelerate<text:s/>transformation,<text:s/>pointing<text:s/>to<text:s/>a<text:s/>high<text:s/>relevance<text:s/>and<text:s/>importance<text:s/>of<text:s/>the<text:s/>repurposing<text:s/>agenda<text:s/>going<text:s/>forward.</text:span><text:span text:style-name="T127_17"><text:s/>Continuing<text:s/>the<text:s/>programme<text:s/></text:span><text:span text:style-name="T127_18">not<text:s/>only<text:s/></text:span><text:span text:style-name="T127_19">represents<text:s/>strong<text:s/>value<text:s/>for<text:s/>money<text:s/>but<text:s/>a<text:s/>strategically<text:s/></text:span><text:span text:style-name="T127_20">important<text:s/>investment</text:span><text:span text:style-name="T127_21"><text:s/>in<text:s/>the<text:s/>UK’s<text:s/>integrated<text:s/>approach<text:s/>to<text:s/>achieving<text:s/>triple</text:span><text:span text:style-name="T127_22">‑</text:span><text:span text:style-name="T127_23">win<text:s/>outcomes<text:s/>for<text:s/>people,<text:s/></text:span><text:bookmark-start text:name="_Int_xO9b0a3E"/><text:span text:style-name="T127_24">climate</text:span><text:bookmark-end text:name="_Int_xO9b0a3E"/><text:span text:style-name="T127_25"><text:s/>and<text:s/>nature.</text:span></text:p>
      <text:p text:style-name="P128"/>
      <text:h text:style-name="P129" text:outline-level="2"><text:span text:style-name="T129_1">C.<text:s/>DETAILED<text:s/>OUTPUT<text:s/>SCORING</text:span><text:span text:style-name="T129_2"><text:note text:note-class="footnote"><text:note-citation/><text:note-body><text:p text:style-name="P130"><text:span text:style-name="T130_1"><text:s/></text:span><text:span text:style-name="T130_2">The<text:s/>programme<text:s/>logframe<text:s/>used<text:s/>for<text:s/>the<text:s/>2025<text:s/>Annual<text:s/>Review<text:s/>was<text:s/>an<text:s/>interim<text:s/>logframe.<text:s/>It<text:s/>was<text:s/>updated<text:s/>in March<text:s/>2025<text:s/>to<text:s/>support<text:s/>internal<text:s/>Spending<text:s/>Review<text:s/>decisions and<text:s/>output<text:s/>level<text:s/>text<text:s/>and<text:s/>impact<text:s/>weightings<text:s/>were<text:s/>updated.<text:s/>For<text:s/>continuity,<text:s/>historical<text:s/>output<text:s/>text<text:s/>is<text:s/>described<text:s/>in<text:s/>footnotes.  </text:span></text:p></text:note-body></text:note></text:span><text:span text:style-name="T130_3"><text:s/></text:span></text:h>
      <table:table table:style-name="Table4"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9">
          <table:table-cell table:style-name="Cell29">
            <text:p text:style-name="P131"><text:span text:style-name="T131_1">Output<text:s/>Title<text:s/></text:span></text:p>
          </table:table-cell>
          <table:table-cell table:style-name="Cell30" table:number-columns-spanned="4">
            <text:p text:style-name="P132"><text:span text:style-name="T132_1">Policy<text:s/>reform<text:s/>pilots<text:s/>implemented<text:s/>in<text:s/>4<text:s/>priority<text:s/>countries.</text:span><text:span text:style-name="T132_2"><text:note text:note-class="footnote"><text:note-citation/><text:note-body><text:p text:style-name="P133"><text:span text:style-name="T133_1"><text:s/></text:span><text:span text:style-name="T133_2">Previous<text:s/>wording<text:s/>in<text:s/>last<text:s/>Annual Review: FS2030<text:s/>Policy<text:s/>reform<text:s/>pilots<text:s/>designed<text:s/>and<text:s/>implemented<text:s/>in<text:s/>3-4<text:s/>countries. At<text:s/>the<text:s/>time<text:s/>of<text:s/>the<text:s/>logframe<text:s/>changes<text:s/>in<text:s/>March<text:s/>2025,<text:s/>Colombia<text:s/>was<text:s/>still a<text:s/>possibility.<text:s/>Currently,<text:s/>the<text:s/>programme<text:s/>is<text:s/>working<text:s/>in<text:s/>3<text:s/>priority<text:s/>countries.  </text:span></text:p></text:note-body></text:note></text:span><text:span text:style-name="T133_3"><text:s/>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31" table:number-columns-spanned="2">
            <text:p text:style-name="P134"><text:span text:style-name="T134_1">Output<text:s/>number:<text:s/></text:span></text:p>
          </table:table-cell>
          <table:covered-table-cell/>
          <table:table-cell table:style-name="Cell32">
            <text:p text:style-name="P135"><text:span text:style-name="T135_1">1</text:span></text:p>
          </table:table-cell>
          <table:table-cell table:style-name="Cell33">
            <text:p text:style-name="P136"><text:span text:style-name="T136_1">Output<text:s/>Score:<text:s/></text:span></text:p>
          </table:table-cell>
          <table:table-cell table:style-name="Cell34">
            <text:p text:style-name="P137"><text:span text:style-name="T137_1">A</text:span></text:p>
          </table:table-cell>
        </table:table-row>
        <table:table-row table:style-name="Row11">
          <table:table-cell table:style-name="Cell35" table:number-columns-spanned="2">
            <text:p text:style-name="P138"><text:span text:style-name="T138_1">Impact<text:s/>weighting<text:s/>(%):<text:s text:c="2"/></text:span></text:p>
          </table:table-cell>
          <table:covered-table-cell/>
          <table:table-cell table:style-name="Cell36">
            <text:p text:style-name="P139"><text:span text:style-name="T139_1">40</text:span></text:p>
          </table:table-cell>
          <table:table-cell table:style-name="Cell37">
            <text:p text:style-name="P140"><text:span text:style-name="T140_1">Weighting<text:s/>revised<text:s/>since<text:s/>last<text:s/>AR?<text:s/></text:span></text:p>
          </table:table-cell>
          <table:table-cell table:style-name="Cell38">
            <text:p text:style-name="P141"><text:span text:style-name="T141_1">Yes<text:s/>–<text:s/>previously<text:s/>50%</text:span></text:p>
          </table:table-cell>
        </table:table-row>
      </table:table>
      <text:p text:style-name="P142"/>
      <table:table table:style-name="Table5">
        <table:table-column table:style-name="Column17"/>
        <table:table-column table:style-name="Column18"/>
        <table:table-column table:style-name="Column19"/>
        <table:table-row table:style-name="Row12">
          <table:table-cell table:style-name="Cell39">
            <text:p text:style-name="P143"><text:span text:style-name="T143_1">Indicator(s)</text:span></text:p>
          </table:table-cell>
          <table:table-cell table:style-name="Cell40">
            <text:p text:style-name="P144"><text:span text:style-name="T144_1">Milestone(s)<text:s/>for<text:s/>this<text:s/>review</text:span></text:p>
          </table:table-cell>
          <table:table-cell table:style-name="Cell41">
            <text:p text:style-name="P145"><text:span text:style-name="T145_1">Progress<text:s/></text:span></text:p>
          </table:table-cell>
        </table:table-row>
        <table:table-row table:style-name="Row13">
          <table:table-cell table:style-name="Cell42">
            <text:p text:style-name="P146"><text:span text:style-name="T146_1">1.1<text:s/>number<text:s/>of<text:s/>policy<text:s/>reform<text:s/>pilots<text:s/>designed<text:s/>and<text:s/>implemented<text:s/></text:span></text:p>
            <text:p text:style-name="P147"><text:span text:style-name="T147_1"><text:s/></text:span></text:p>
          </table:table-cell>
          <table:table-cell table:style-name="Cell43">
            <text:p text:style-name="P148"><text:span text:style-name="T148_1">None<text:s/>were<text:s/>set</text:span></text:p>
          </table:table-cell>
          <table:table-cell table:style-name="Cell44">
            <text:p text:style-name="P149"><text:span text:style-name="T149_1">FS2030<text:s/>Brazil<text:s/>has<text:s/>been<text:s/>approved<text:s/>and<text:s/>is<text:s/>in<text:s/>inception<text:s/>with<text:s/>IICA<text:s/>as<text:s/>implementing<text:s/>partner.<text:s/>FS2030<text:s/>Philippines<text:s/>and<text:s/>Indonesia<text:s/></text:span><text:span text:style-name="T149_2">are<text:s/>at<text:s/>mature<text:s/>design<text:s/>stages<text:s/>with<text:s/>formal<text:s/>approval<text:s/>expected<text:s/>in<text:s/>Q1<text:s/>FY26/27.</text:span></text:p>
            <text:p text:style-name="P150"/>
            <text:p text:style-name="P151"><text:span text:style-name="T151_1">Sustained<text:s/>effort<text:s/>from<text:s/>the<text:s/>W</text:span><text:span text:style-name="T151_2">B</text:span><text:span text:style-name="T151_3">,<text:s/></text:span><text:span text:style-name="T151_4">commitment<text:s/>from<text:s/>partner<text:s/>governments,<text:s/>and<text:s/>support<text:s/>from<text:s/>FCDO<text:s/>leads<text:s/>and<text:s/>regional<text:s/>advisers<text:s/>secured</text:span><text:span text:style-name="T151_5"><text:s/>progress<text:s/>and<text:s/>momentum<text:s/>toward<text:s/>signature<text:s/>in<text:s/>each<text:s/>country<text:s/></text:span><text:span text:style-name="T151_6">throughout<text:s/>the<text:s/>year</text:span><text:span text:style-name="T151_7">.<text:s/>Key<text:s/>milestones</text:span><text:span text:style-name="T151_8">:</text:span></text:p>
            <text:p text:style-name="P152"/>
            <text:p text:style-name="P153"><text:span text:style-name="T153_1">Brazil<text:s/></text:span></text:p>
            <text:list text:style-name="LS73" xml:id="list20">
              <text:list-item>
                <text:p text:style-name="P154"><text:span text:style-name="T154_1">Oct<text:s/>2025<text:s/>–<text:s/>Joint<text:s/>WB/FCDO/Govt<text:s/>of<text:s/>Brazil/IICA<text:s/></text:span><text:span text:style-name="T154_2">Appraisal<text:s/>meeting<text:s/></text:span></text:p>
              </text:list-item>
              <text:list-item>
                <text:p text:style-name="P155"><text:span text:style-name="T155_1">Nov<text:s/>2025<text:s/>–</text:span><text:span text:style-name="T155_2"><text:s/>Signature<text:s/>and</text:span><text:span text:style-name="T155_3"><text:s/></text:span><text:span text:style-name="T155_4">launch<text:s/></text:span><text:span text:style-name="T155_5">at<text:s/>COP30,<text:s/>Belem,<text:s/>Brazil</text:span></text:p>
              </text:list-item>
              <text:list-item>
                <text:p text:style-name="P156"><text:span text:style-name="T156_1">Jan<text:s/>2026<text:s/>–<text:s/>First<text:s/>monthly<text:s/>working</text:span><text:span text:style-name="T156_2">-</text:span><text:span text:style-name="T156_3">group</text:span></text:p>
              </text:list-item>
            </text:list>
            <text:p text:style-name="P157"><text:span text:style-name="T157_1">Indonesia<text:s/></text:span></text:p>
            <text:list text:style-name="LS71" xml:id="list23">
              <text:list-item>
                <text:p text:style-name="P158"><text:span text:style-name="T158_1">July-Aug<text:s/>2025<text:s/>–<text:s/>Concept<text:s/>Note<text:s/>Review<text:s/>and<text:s/>Approval<text:s/></text:span></text:p>
              </text:list-item>
              <text:list-item>
                <text:p text:style-name="P159"><text:span text:style-name="T159_1">Nov<text:s/>2025<text:s/></text:span><text:span text:style-name="T159_2">–</text:span><text:span text:style-name="T159_3"><text:s/></text:span><text:span text:style-name="T159_4">Jo</text:span><text:span text:style-name="T159_5">int<text:s/>WB/FCDO</text:span><text:span text:style-name="T159_6">/</text:span><text:span text:style-name="T159_7">Govt<text:s/>of<text:s/>Indonesia<text:s/></text:span><text:span text:style-name="T159_8">technical<text:s/></text:span><text:span text:style-name="T159_9">field<text:s/>visit<text:s/></text:span></text:p>
              </text:list-item>
              <text:list-item>
                <text:p text:style-name="P160"><text:span text:style-name="T160_1">Feb<text:s/>2026<text:s/>–</text:span><text:span text:style-name="T160_2"><text:s/></text:span><text:span text:style-name="T160_3">Joint<text:s/>WB/FCDO/Govt<text:s/>of<text:s/>Indonesia<text:s/></text:span><text:span text:style-name="T160_4">Pre-Appraisal<text:s/>Mission</text:span></text:p>
              </text:list-item>
            </text:list>
            <text:p text:style-name="P161"><text:span text:style-name="T161_1">Philippines<text:s/></text:span></text:p>
            <text:list text:style-name="LS72" xml:id="list26">
              <text:list-item>
                <text:p text:style-name="P162"><text:span text:style-name="T162_1">Aug<text:s/>&amp;<text:s/>Nov<text:s/>2025<text:s/></text:span><text:span text:style-name="T162_2">–</text:span><text:span text:style-name="T162_3"><text:s/></text:span><text:span text:style-name="T162_4">Joint<text:s/>WB/Govt<text:s/>of<text:s/>Philippines<text:s/>design<text:s/>workshops</text:span></text:p>
              </text:list-item>
              <text:list-item>
                <text:p text:style-name="P163"><text:span text:style-name="T163_1">Oct<text:s/>2025<text:s/>–<text:s/></text:span><text:span text:style-name="T163_2">Joint<text:s/>WB/</text:span><text:span text:style-name="T163_3">FCDO/</text:span><text:span text:style-name="T163_4">Govt<text:s/>of<text:s/>Philippines<text:s/></text:span><text:span text:style-name="T163_5">Pre-Appraisal<text:s/>Mission<text:s/></text:span></text:p>
              </text:list-item>
            </text:list>
            <text:p text:style-name="P164"><text:span text:style-name="T164_1"><text:s/></text:span><text:span text:style-name="T164_2">A<text:s/>strategic<text:s/>decision<text:s/>was<text:s/>made<text:s/>at<text:s/>the<text:s/>beginning<text:s/>of<text:s/>the<text:s/>reporting<text:s/>year<text:s/>not<text:s/>to<text:s/>progress<text:s/>with<text:s/>Colombia<text:s/></text:span><text:span text:style-name="T164_3">as<text:s/></text:span><text:span text:style-name="T164_4">a<text:s/></text:span><text:span text:style-name="T164_5">fourth<text:s/>country.</text:span></text:p>
            <text:p text:style-name="P165"/>
            <text:p text:style-name="P166"/>
            <text:p text:style-name="P167"/>
            <text:p text:style-name="P168"/>
          </table:table-cell>
        </table:table-row>
        <table:table-row table:style-name="Row14">
          <table:table-cell table:style-name="Cell45">
            <text:p text:style-name="P169"><text:span text:style-name="T169_1">1.2<text:s/>Increased<text:s/>adoption<text:s/>of<text:s/>sustainable/<text:s/>climate<text:s/>-smart<text:s/>agricultural<text:s/>technologies</text:span><text:span text:style-name="T169_2"><text:note text:note-class="footnote"><text:note-citation/><text:note-body><text:p text:style-name="P170"><text:span text:style-name="T170_1"><text:s/></text:span><text:span text:style-name="T170_2">World<text:s/>Bank<text:s/></text:span><text:span text:style-name="T170_3">capture<text:s/></text:span><text:span text:style-name="T170_4">outcome<text:s/>level<text:s/>indicators<text:s/>of<text:s/>relevance<text:s/>which<text:s/>could<text:s/>track<text:s/>knowledge,<text:s/>practice and<text:s/>technolog</text:span><text:span text:style-name="T170_5">y.</text:span></text:p></text:note-body></text:note></text:span></text:p>
            <text:p text:style-name="P171"><text:span text:style-name="T171_1"><text:s/></text:span></text:p>
          </table:table-cell>
          <table:table-cell table:style-name="Cell46">
            <text:p text:style-name="P172"><text:span text:style-name="T172_1">None<text:s/>were<text:s/>set</text:span></text:p>
          </table:table-cell>
          <table:table-cell table:style-name="Cell47">
            <text:p text:style-name="P173"><text:span text:style-name="T173_1">Data</text:span><text:span text:style-name="T173_2"><text:s/>from<text:s/></text:span><text:span text:style-name="T173_3">wider<text:s/>FS2030<text:s/>work<text:s/></text:span><text:span text:style-name="T173_4">beyond<text:s/>FCDO<text:s/>focus<text:s/>countries,<text:s/>shows<text:s/>a</text:span><text:span text:style-name="T173_5">ccelerated</text:span><text:span text:style-name="T173_6"><text:s/>pilots</text:span><text:span text:style-name="T173_7">,<text:s/></text:span><text:span text:style-name="T173_8">testing<text:s/></text:span><text:span text:style-name="T173_9">the<text:s/></text:span><text:span text:style-name="T173_10">potential<text:s/>for<text:s/>adoption</text:span><text:span text:style-name="T173_11">,</text:span><text:span text:style-name="T173_12"><text:s/>of</text:span><text:span text:style-name="T173_13"><text:s/>climate-smart<text:s/>digital<text:s/>technologies<text:s/>in<text:s/>four<text:s/>countries<text:s/>(India,<text:s/>Nigeria,<text:s/>the<text:s/>Philippines,<text:s/>Serbia)<text:s/>completed<text:s/>in<text:s/>late<text:s/>2025.<text:s/>These<text:s/>technologies<text:s/>aimed<text:s/>to<text:s/>integrate<text:s/>digital<text:s/>tools<text:s/>with<text:s/>climate-resilient<text:s/>farming<text:s/>practices.</text:span></text:p>
            <text:p text:style-name="P174"><text:span text:style-name="T174_1"><text:s/></text:span></text:p>
            <text:p text:style-name="P175"><text:span text:style-name="T175_1">FS2030<text:s/>has<text:s/>a<text:s/>global<text:s/>target<text:s/>for<text:s/>increased<text:s/>adoption<text:s/>of<text:s/>sustainable/<text:s/>climate-smart<text:s/>agricultural<text:s/>technologies<text:s/>by<text:s/>farmers<text:s/>in<text:s/>targeted<text:s/>areas<text:s/>of<text:s/>4.7<text:s/>million<text:s/>(1.7<text:s/>million<text:s/>female)<text:s/>–<text:s/>once<text:s/>data<text:s/>is<text:s/>available<text:s/>on<text:s/>this<text:s/>it<text:s/>could<text:s/>be<text:s/>tracked<text:s/>in<text:s/>a<text:s/>revised<text:s/>logframe.<text:s/></text:span></text:p>
            <text:p text:style-name="P176"/>
          </table:table-cell>
        </table:table-row>
      </table:table>
      <text:p text:style-name="P177"/>
      <text:p text:style-name="P178"><text:span text:style-name="T178_1">Briefly<text:s/>describe<text:s/>the<text:s/>output’s<text:s/>activities<text:s/>and<text:s/>provide<text:s/>supporting<text:s/>narrative<text:s/>for<text:s/>the<text:s/>score.<text:s/></text:span></text:p>
      <text:p text:style-name="P179"><text:span text:style-name="T179_1"><text:s/></text:span></text:p>
      <text:p text:style-name="P180"><text:span text:style-name="T180_1">While<text:s/>there<text:s/>have<text:s/>been<text:s/>delays<text:s/>to<text:s/>overall<text:s/></text:span><text:span text:style-name="T180_2">WB</text:span><text:span text:style-name="T180_3"><text:s/>approvals<text:s/>processes<text:s/>in<text:s/>the<text:s/></text:span><text:span text:style-name="T180_4">3</text:span><text:span text:style-name="T180_5"><text:s/>priority<text:s/>countries<text:s/>all<text:s/>have demonstrated substantial<text:s/>pre</text:span><text:span text:style-name="T180_6">-</text:span><text:span text:style-name="T180_7">implementation<text:s/>momentum,<text:s/>supported<text:s/>by<text:s/>strong<text:s/>engagement<text:s/>from<text:s/>the<text:s/>JRTSP<text:s/>regional<text:s/>advisers<text:s/>and<text:s/>secondee<text:s/>to<text:s/>the<text:s/></text:span><text:span text:style-name="T180_8">WB</text:span><text:span text:style-name="T180_9">,<text:s/>as<text:s/>well<text:s/>as<text:s/>sustained<text:s/>WB<text:s/>and<text:s/>government<text:s/>commitment<text:s/>to<text:s/>complete<text:s/>essential<text:s/>technical<text:s/>design<text:s/>work.<text:s/>Brazil<text:s/>is<text:s/>quickly<text:s/>beginning<text:s/>to<text:s/>implement<text:s/>and<text:s/>once<text:s/>their<text:s/>respective<text:s/>project<text:s/>agreements<text:s/>are<text:s/>approved<text:s/>in (April –<text:s/>May/June) 2026,<text:s/>both<text:s/>the<text:s/>Indonesia<text:s/>and<text:s/>the<text:s/>Philippines<text:s/>programmes<text:s/>are<text:s/>expected<text:s/>to<text:s/>move<text:s/>rapidly. </text:span></text:p>
      <text:p text:style-name="P181"/>
      <text:p text:style-name="P182"><text:span text:style-name="T182_1">Brazil<text:s/></text:span></text:p>
      <text:p text:style-name="P183"><text:span text:style-name="T183_1">The<text:s/>FS2030<text:s/>project<text:s/></text:span><text:span text:style-name="T183_2">Public<text:s/>Policies<text:s/>for<text:s/>Resilient<text:s/>Agriculture<text:s/>in<text:s/>Brazil</text:span><text:span text:style-name="T183_3"><text:s/></text:span><text:span text:style-name="T183_4">is<text:s/>progressing<text:s/>satisfactorily<text:s/>toward<text:s/>the<text:s/>initial<text:s/>implementation<text:s/>phase<text:s/>following<text:s/>signature<text:s/>in<text:s/>November<text:s/>2025.</text:span><text:span text:style-name="T183_5">The<text:s/>project<text:s/>supports<text:s/>the<text:s/>Government<text:s/>of<text:s/>Brazil<text:s/>in<text:s/>strengthening<text:s/>the<text:s/>reach,<text:s/>effectiveness,<text:s/>and<text:s/>sustainability<text:s/>of<text:s/>agrifood<text:s/>public<text:s/>policies—particularly<text:s/></text:span><text:span text:style-name="T183_6">Plano<text:s/>Safra</text:span><text:span text:style-name="T183_7">—to<text:s/>advance<text:s/>a<text:s/>more<text:s/>inclusive,<text:s/></text:span><text:span text:style-name="T183_8">climate<text:s/>resilient</text:span><text:span text:style-name="T183_9">,<text:s/>and<text:s/></text:span><text:span text:style-name="T183_10">low<text:s/>carbon</text:span><text:span text:style-name="T183_11"><text:s/>agrifood<text:s/>system.<text:s/>It<text:s/>does<text:s/>so<text:s/>through<text:s/>a<text:s/>national<text:s/>learning<text:s/>agenda<text:s/>that<text:s/>strengthens<text:s/>data<text:s/>and<text:s/>registries,<text:s/>evaluates<text:s/>and<text:s/>refines<text:s/>existing<text:s/>policies,<text:s/>supports<text:s/>policy<text:s/>dialogue<text:s/>and<text:s/>international<text:s/>knowledge<text:s/>exchange,<text:s/>and<text:s/>pilots<text:s/>innovative<text:s/>approaches<text:s/>to<text:s/></text:span><text:span text:style-name="T183_12">climate<text:s/>smart</text:span><text:span text:style-name="T183_13"><text:s/>agriculture,<text:s/>technical<text:s/>assistance,<text:s/>and<text:s/>rural<text:s/>extension.<text:s/>The<text:s/>US$8<text:s/>million<text:s/>project<text:s/>is<text:s/>implemented<text:s/>by<text:s/>the<text:s/>InterAmerican<text:s/>Institute<text:s/>for<text:s/>Cooperation<text:s/>on<text:s/>Agriculture<text:s/>(IICA),<text:s/>and<text:s/>forms<text:s/>part<text:s/>of<text:s/>the<text:s/></text:span><text:span text:style-name="T183_14">WB</text:span><text:span text:style-name="T183_15">–supported<text:s/></text:span><text:span text:style-name="T183_16">Transforming<text:s/>Brazil’s<text:s/>Agrifood<text:s/>System</text:span><text:span text:style-name="T183_17"><text:s/></text:span><text:span text:style-name="T183_18">Multiphase</text:span><text:span text:style-name="T183_19"><text:s/>Programmatic<text:s/>Approach,<text:s/>with<text:s/>an<text:s/>overall<text:s/>financing<text:s/>envelope<text:s/>of<text:s/>US$1.6<text:s/>billion.</text:span><text:span text:style-name="T183_20"><text:s/>Monthly<text:s/>coordination<text:s/>meetings<text:s/>led<text:s/>by<text:s/>the<text:s/></text:span><text:span text:style-name="T183_21">WB</text:span><text:span text:style-name="T183_22"><text:s/>were<text:s/>initiated<text:s/>in<text:s/>January<text:s/>2026<text:s/>and<text:s/>bring<text:s/>together<text:s/>with<text:s/>the<text:s/>FCDO<text:s/>regional<text:s/>adviser,<text:s/>the<text:s/>implementing<text:s/>partner<text:s/>(IICA),<text:s/>local<text:s/>counterparts,<text:s/>the<text:s/>Ministry<text:s/>of<text:s/>Agriculture,<text:s/>Livestock,<text:s/>and<text:s/>Supply<text:s/>(MAPA),<text:s/>and<text:s/>the<text:s/>Ministry<text:s/>of<text:s/>Agrarian<text:s/>Development<text:s/>and<text:s/>Family<text:s/>Farming<text:s/>(MDA).</text:span><text:span text:style-name="T183_23"><text:s/></text:span><text:span text:style-name="T183_24">Building<text:s/>on<text:s/>the<text:s/>ToC<text:s/>workshop<text:s/>hosted<text:s/>by<text:s/>the<text:s/>MEL<text:s/>partner<text:s/>in<text:s/>November<text:s/>2025,<text:s/>a<text:s/>follow<text:s/>up<text:s/>workshop<text:s/>is<text:s/>planned<text:s/>in<text:s/>to<text:s/>consolidate<text:s/>a<text:s/>common<text:s/>strategic<text:s/>vision<text:s/>building<text:s/>up<text:s/>from<text:s/>the<text:s/>initial<text:s/>Project<text:s/>Appraisal<text:s/>Document<text:s/>(PAD),<text:s/>ensuring<text:s/>clarity<text:s/>on<text:s/>the<text:s/>high-level<text:s/>outputs<text:s/>to<text:s/>be<text:s/>achieved<text:s/>through<text:s/>the<text:s/>operational<text:s/>aspects<text:s/>among<text:s/>all<text:s/>stakeholders,<text:s/>UK,<text:s/>WB,<text:s/>IICA,<text:s/>MDA,<text:s/>and<text:s/>MAP<text:s/>in<text:s/>line<text:s/>with<text:s/>the<text:s/>JRTSP’s<text:s/>focus<text:s/>on<text:s/>triple<text:s/>wins.<text:s/></text:span></text:p>
      <text:p text:style-name="P184"/>
      <text:p text:style-name="P185"><text:span text:style-name="T185_1">Indonesia</text:span></text:p>
      <text:p text:style-name="P186"><text:span text:style-name="T186_1">The<text:s/></text:span><text:span text:style-name="T186_2">Indonesia<text:s/>Re-purposing<text:s/>Agricultural<text:s/>Support<text:s/>Project<text:s/>(IRASP)</text:span><text:span text:style-name="T186_3"><text:s/>aims<text:s/>to<text:s/>promote<text:s/>soil<text:s/>health<text:s/>and<text:s/>increase<text:s/>rice<text:s/>productivity<text:s/>by<text:s/>piloting<text:s/>improved<text:s/>soil<text:s/>management<text:s/>and<text:s/>more<text:s/>efficient<text:s/>forms<text:s/>of<text:s/>farmer<text:s/>support.<text:s/>It<text:s/>combines<text:s/>investments<text:s/>in<text:s/>soil<text:s/>diagnostics,<text:s/>information<text:s/>systems,<text:s/>soil<text:s/>health<text:s/>cards,<text:s/>training,<text:s/>and<text:s/>input<text:s/>availability<text:s/>with<text:s/>pilots<text:s/>of<text:s/></text:span><text:span text:style-name="T186_4">less<text:s/>distortive</text:span><text:span text:style-name="T186_5"><text:s/>assistance<text:s/>mechanisms<text:s/>such<text:s/>as<text:s/>cash<text:s/>transfers,<text:s/>e</text:span><text:span text:style-name="T186_6">-</text:span><text:span text:style-name="T186_7">vouchers,<text:s/>and<text:s/>incentives<text:s/>for<text:s/>soil<text:s/>amendment<text:s/>practices,<text:s/>alongside<text:s/>strengthened<text:s/>delivery<text:s/>systems</text:span><text:span text:style-name="T186_8"><text:s/>and<text:s/>aims<text:s/>to<text:s/>in</text:span><text:span text:style-name="T186_9">f</text:span><text:span text:style-name="T186_10">o</text:span><text:span text:style-name="T186_11">r</text:span><text:span text:style-name="T186_12">m<text:s/>longer-term<text:s/></text:span><text:span text:style-name="T186_13">agricultural<text:s/>reforms.<text:s/></text:span></text:p>
      <text:p text:style-name="P187"/>
      <text:p text:style-name="P188"><text:span text:style-name="T188_1">Technical</text:span><text:span text:style-name="T188_2"><text:s/>preparation<text:s/>and<text:s/>government<text:s/>engagement<text:s/>has<text:s/></text:span><text:span text:style-name="T188_3">exceeded<text:s/>expectations<text:s/>ahead<text:s/>of<text:s/>approval<text:s/>for<text:s/>the<text:s/></text:span><text:span text:style-name="T188_4">WB</text:span><text:span text:style-name="T188_5"><text:s/>Project<text:s/>Agreement<text:s/>expected<text:s/>in<text:s/>May<text:s/>2026</text:span><text:span text:style-name="T188_6">.<text:s/></text:span><text:span text:style-name="T188_7">A</text:span><text:span text:style-name="T188_8"><text:s/>joint<text:s/>mission<text:s/>by<text:s/>Bappenas,<text:s/>the<text:s/></text:span><text:span text:style-name="T188_9">WB</text:span><text:span text:style-name="T188_10">,<text:s/>FCDO,<text:s/>the<text:s/>Ministry<text:s/>of<text:s/>Agriculture,<text:s/>Pupuk<text:s/>Indonesia,<text:s/>and<text:s/>local<text:s/>stakeholders</text:span><text:span text:style-name="T188_11"><text:s/>took<text:s/>place<text:s/>in<text:s/>November<text:s/>202</text:span><text:span text:style-name="T188_12">5</text:span><text:span text:style-name="T188_13"><text:s/>and<text:s/>fed<text:s/>technical<text:s/>detail<text:s/>into<text:s/>the<text:s/>Pre-Appraisal<text:s/>Mission.<text:s/>It<text:s/>was<text:s/></text:span><text:span text:style-name="T188_14">conducted<text:s/>in<text:s/>Ngawi<text:s/>(East<text:s/>Java)<text:s/>and<text:s/>a<text:s/>comparator<text:s/>site<text:s/>in<text:s/>Central<text:s/>Java<text:s/>to<text:s/>advance<text:s/>the<text:s/>design<text:s/>of<text:s/>the<text:s/>Bantuan<text:s/>Langsung<text:s/>Petani<text:s/>(BLP)</text:span><text:span text:style-name="T188_15">,<text:s/>a<text:s/>direct<text:s/>farmer<text:s/>assistance<text:s/></text:span><text:span text:style-name="T188_16">program</text:span><text:span text:style-name="T188_17">me<text:s/></text:span><text:span text:style-name="T188_18">and<text:s/></text:span><text:span text:style-name="T188_19">confirmed<text:s/>alignment<text:s/>on<text:s/>transitioning<text:s/>from<text:s/>fertili</text:span><text:span text:style-name="T188_20">s</text:span><text:span text:style-name="T188_21">er<text:s/>subsidies<text:s/>to<text:s/>a<text:s/>direct<text:s/>cash<text:s/>transfer<text:s/>model.<text:s/></text:span><text:span text:style-name="T188_22">The</text:span><text:span text:style-name="T188_23"><text:s/>Pre‑Appraisal<text:s/>Mission</text:span><text:span text:style-name="T188_24"><text:s/>was</text:span><text:span text:style-name="T188_25"><text:s/>conducted<text:s/></text:span><text:span text:style-name="T188_26">in</text:span><text:span text:style-name="T188_27"><text:s/>February<text:s/>2026<text:s/>with<text:s/>participation<text:s/>from<text:s/>Bappenas</text:span><text:span text:style-name="T188_28"><text:s/>(the<text:s/>implementing<text:s/>partner)</text:span><text:span text:style-name="T188_29">,<text:s/>the<text:s/>Ministry<text:s/>of<text:s/>Agriculture,<text:s/>the<text:s/>Coordinating<text:s/>Ministry<text:s/>for<text:s/>Food<text:s/>Affairs,<text:s/>Pupuk<text:s/>Indonesia<text:s/>Holding<text:s/>and<text:s/>HIMBARA<text:s/>state‑owned<text:s/>banks</text:span><text:span text:style-name="T188_30"><text:s/>marked<text:s/>a<text:s/>key<text:s/>milestone<text:s/>in<text:s/>pre-implementation<text:s/>coordination</text:span><text:span text:style-name="T188_31">.<text:s/>The<text:s/></text:span><text:span text:style-name="T188_32">WB</text:span><text:span text:style-name="T188_33"><text:s/>reviewed<text:s/>the<text:s/>project’s<text:s/>technical<text:s/>design,<text:s/>implementation<text:s/>arrangements<text:s/>and<text:s/>safeguards,<text:s/>and<text:s/>produced<text:s/>an<text:s/>agreed<text:s/>set<text:s/>of<text:s/>follow‑up<text:s/>actions<text:s/>required<text:s/>for<text:s/>progression<text:s/>to<text:s/>the<text:s/>next<text:s/>stage<text:s/>of<text:s/></text:span><text:span text:style-name="T188_34">WB</text:span><text:span text:style-name="T188_35"><text:s/>project<text:s/>preparation.<text:s/>(Expecting<text:s/>grant<text:s/>signing<text:s/>by<text:s/>May/June</text:span><text:span text:style-name="T188_36"><text:s/>2026</text:span><text:span text:style-name="T188_37">).</text:span></text:p>
      <text:p text:style-name="P189"/>
      <text:p text:style-name="P190"><text:span text:style-name="T190_1">Philippines</text:span></text:p>
      <text:p text:style-name="P191"><text:span text:style-name="T191_1">The</text:span><text:span text:style-name="T191_2"><text:s/>Philippines<text:s/></text:span><text:span text:style-name="T191_3">pilot<text:s/></text:span><text:span text:style-name="T191_4">has<text:s/>a<text:s/>highly<text:s/>mature<text:s/>design<text:s/>and</text:span><text:span text:style-name="T191_5"><text:s/>there<text:s/>is</text:span><text:span text:style-name="T191_6"><text:s/>strong<text:s/>political<text:s/>consensus<text:s/>on<text:s/>the<text:s/>direction<text:s/>of<text:s/>the<text:s/>reforms</text:span><text:span text:style-name="T191_7">.<text:s/>It<text:s/>is<text:s/></text:span><text:bookmark-start text:name="_Int_BwqLa1lk"/><text:span text:style-name="T191_8">closely<text:s/>linked</text:span><text:bookmark-end text:name="_Int_BwqLa1lk"/><text:span text:style-name="T191_9"><text:s/>and<text:s/>will<text:s/>inform<text:s/>a<text:s/>US$1<text:s/>billion<text:s/>Program<text:s/>for<text:s/>Results<text:s/>IBRD<text:s/>loan<text:s/>to<text:s/>support<text:s/>implementation<text:s/>of<text:s/>the<text:s/>ambitious<text:s/>agricultural<text:s/>reform<text:s/>agenda.<text:s/>Smooth<text:s/>transition</text:span><text:span text:style-name="T191_10"><text:s/>into<text:s/></text:span><text:span text:style-name="T191_11">implementation<text:s/>during<text:s/>FY26/27</text:span><text:span text:style-name="T191_12"><text:s/>following<text:s/>approval<text:s/>of<text:s/>the<text:s/>P</text:span><text:span text:style-name="T191_13">roject<text:s/>Agreement<text:s/>in<text:s/>April<text:s/>202</text:span><text:span text:style-name="T191_14">6</text:span><text:span text:style-name="T191_15"><text:s/>is<text:s/>anticipated.</text:span><text:span text:style-name="T191_16"><text:s/></text:span></text:p>
      <text:p text:style-name="P192"/>
      <text:p text:style-name="P193"><text:span text:style-name="T193_1">Strengthened<text:s/>coordination<text:s/>between<text:s/>the<text:s/>Department<text:s/>of<text:s/>Agriculture<text:s/>(DA),<text:s/>the<text:s/>National<text:s/>Economic<text:s/>and<text:s/>Development<text:s/>Authority<text:s/>(NEDA),<text:s/>and<text:s/></text:span><text:span text:style-name="T193_2">Department<text:s/>of<text:s/>Finance<text:s/></text:span><text:span text:style-name="T193_3">(</text:span><text:span text:style-name="T193_4">DOF</text:span><text:span text:style-name="T193_5">)</text:span><text:span text:style-name="T193_6"><text:s/>helped<text:s/>to<text:s/>ensure<text:s/>alignment<text:s/>between<text:s/>FS2030<text:s/>and<text:s/>ongoing<text:s/>national<text:s/>reforms,<text:s/>particularly<text:s/>the<text:s/>Fertili</text:span><text:span text:style-name="T193_7">s</text:span><text:span text:style-name="T193_8">er<text:s/>Subsidy<text:s/>Rationalization<text:s/>initiative<text:s/>and<text:s/>the<text:s/>Rice<text:s/>Competitiveness<text:s/>Enhancement<text:s/>Fund<text:s/>(RCEF).</text:span><text:span text:style-name="T193_9"><text:s/></text:span><text:span text:style-name="T193_10">Key<text:s/>achievements<text:s/>during<text:s/>the<text:s/>year<text:s/>includ</text:span><text:span text:style-name="T193_11">ed<text:s/>t</text:span><text:span text:style-name="T193_12">wo<text:s/>rounds<text:s/>of<text:s/>design<text:s/>workshops<text:s/>with<text:s/>the<text:s/></text:span><text:span text:style-name="T193_13">WB</text:span><text:span text:style-name="T193_14"><text:s/>and<text:s/>DA<text:s/>(August<text:s/>and<text:s/>November<text:s/>2025),<text:s/>confirming<text:s/>pilot<text:s/>focus<text:s/>areas<text:s/>such<text:s/>as<text:s/>digital<text:s/>decision‑support<text:s/>tools<text:s/>for<text:s/>nutrient<text:s/>management,<text:s/>climate‑resilient<text:s/>rice<text:s/>seed<text:s/>adoption,<text:s/>and<text:s/>payment<text:s/>for<text:s/>ecosystem<text:s/>services<text:s/>(PES)<text:s/>options<text:s/>in<text:s/>flood‑prone<text:s/>agricultural<text:s/>areas.</text:span><text:span text:style-name="T193_15"><text:s/>A</text:span><text:span text:style-name="T193_16"><text:s/>Technical<text:s/>Working<text:s/>Group<text:s/>involving<text:s/>the<text:s/></text:span><text:span text:style-name="T193_17">WB</text:span><text:span text:style-name="T193_18">,<text:s/>DA,<text:s/>and<text:s/>NEDA<text:s/></text:span><text:span text:style-name="T193_19">was<text:s/>also<text:s/>established<text:s/></text:span><text:span text:style-name="T193_20">to<text:s/>define<text:s/>baseline<text:s/>requirements,<text:s/>delivery<text:s/>channels,<text:s/>and<text:s/>data<text:s/>needs<text:s/>to<text:s/>support<text:s/>implementation<text:s/>once<text:s/>the<text:s/>project<text:s/>is<text:s/>approved.</text:span></text:p>
      <text:p text:style-name="P194"><text:span text:style-name="T194_1"><text:s/></text:span></text:p>
      <text:p text:style-name="P195"><text:span text:style-name="T195_1">FS2030<text:s/>progress</text:span></text:p>
      <text:p text:style-name="P196"/>
      <text:p text:style-name="P197"><text:span text:style-name="T197_1">W</text:span><text:span text:style-name="T197_2">ider<text:s/>outcome<text:s/>data<text:s/>from<text:s/>FS2030<text:s/>is<text:s/></text:span><text:span text:style-name="T197_3">also<text:s/></text:span><text:span text:style-name="T197_4">positive<text:s/>and reflective<text:s/>of<text:s/>the broader<text:s/>results<text:s/>the<text:s/>UK<text:s/>is<text:s/>contributing<text:s/>to</text:span><text:span text:style-name="T197_5"><text:s/>through<text:s/>the<text:s/>trust<text:s/>fund</text:span><text:span text:style-name="T197_6"><text:s/>in<text:s/>line<text:s/>with<text:s/>output<text:s/>1.2.<text:s/></text:span><text:span text:style-name="T197_7">Whilst<text:s/>JRTSP<text:s/>support<text:s/>informally<text:s/>has<text:s/>a<text:s/>specific<text:s/>focus<text:s/>on<text:s/>policy<text:s/>reforms<text:s/>in<text:s/>Indonesia, </text:span><text:bookmark-start text:name="_Int_gJlF6wfT"/><text:span text:style-name="T197_8">Brazil</text:span><text:bookmark-end text:name="_Int_gJlF6wfT"/><text:span text:style-name="T197_9"> and<text:s/>the<text:s/>Philippines in<text:s/>practice</text:span><text:span text:style-name="T197_10"><text:s/>the<text:s/>UK’s<text:s/>funding<text:s/>to<text:s/>FS2030<text:s/>is<text:s/></text:span><text:span text:style-name="T197_11">not<text:s/>limited<text:s/>to<text:s/>activities<text:s/>in<text:s/>these<text:s/>countries<text:s/>and<text:s/>can<text:s/>therefore<text:s/>be<text:s/>considered<text:s/>to<text:s/>have<text:s/></text:span><text:span text:style-name="T197_12">contributed<text:s/>to<text:s/>these<text:s/>FS2030 results</text:span><text:span text:style-name="T197_13">.</text:span><text:span text:style-name="T197_14"><text:note text:note-class="footnote"><text:note-citation/><text:note-body><text:p text:style-name="P198"><text:span text:style-name="T198_1"><text:s/></text:span><text:span text:style-name="T198_2"><text:a xlink:type="simple" xlink:href="https://thedocs.worldbank.org/en/doc/5a8fcc1c2929519d782bfd54a5937755-0320012025/original/WB-FoodSystems-2030-Annual-Report-2025-WEB.pdf"><text:span text:style-name="T198_3">Rising<text:s/>to<text:s/>the<text:s/>Challenge<text:s/>of<text:s/>Transformation<text:s/>Annual<text:s/>Report<text:s/>Fiscal<text:s/>Year<text:s/>2025,<text:s/>World<text:s/>Bank</text:span></text:a></text:span><text:span text:style-name="T198_4"><text:s/></text:span></text:p></text:note-body></text:note></text:span><text:span text:style-name="T198_5"><text:s/></text:span></text:p>
      <text:p text:style-name="P199"><text:span text:style-name="T199_1"> </text:span></text:p>
      <text:p text:style-name="P200"><text:span text:style-name="T200_1">Describe<text:s/>any<text:s/>changes<text:s/>to<text:s/>this<text:s/>output<text:s/>during<text:s/>the<text:s/>past<text:s/>year,<text:s/>and<text:s/>any<text:s/>planned<text:s/>changes<text:s/></text:span><text:bookmark-start text:name="_Int_zNgvX2bJ"/><text:span text:style-name="T200_2">as<text:s/>a<text:s/>result<text:s/>of</text:span><text:bookmark-end text:name="_Int_zNgvX2bJ"/><text:span text:style-name="T200_3"><text:s/>this<text:s/>review.<text:s/></text:span></text:p>
      <text:p text:style-name="P201"><text:span text:style-name="T201_1"><text:s/></text:span></text:p>
      <text:p text:style-name="P202"><text:span text:style-name="T202_1">As<text:s/>noted,<text:s/>all<text:s/>outputs<text:s/>were<text:s/>changed<text:s/>in<text:s/>the<text:s/>last<text:s/>year.<text:s/>A<text:s/>decision<text:s/>was<text:s/>taken<text:s/>to<text:s/>not<text:s/>progress<text:s/>work<text:s/>in<text:s/>Colombia.<text:s/>As<text:s/>for<text:s/>all<text:s/>outputs<text:s/>–<text:s/>output<text:s/>language,<text:s/>milestones<text:s/>and<text:s/>targets<text:s/>will<text:s/>undergo<text:s/>a<text:s/>revision<text:s/></text:span><text:span text:style-name="T202_2">when<text:s/>the<text:s/>programme<text:s/>logframe<text:s/>is<text:s/>refreshed<text:s/></text:span><text:span text:style-name="T202_3">in<text:s/>2026.<text:s/></text:span></text:p>
      <text:p text:style-name="P203"><text:span text:style-name="T203_1"><text:s/></text:span></text:p>
      <text:p text:style-name="P204"><text:span text:style-name="T204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05"><text:span text:style-name="T205_1"><text:s/></text:span></text:p>
      <text:p text:style-name="P206"><text:span text:style-name="T206_1">Establishing<text:s/>policy<text:s/>influence<text:s/>interventions<text:s/>via<text:s/>the<text:s/></text:span><text:span text:style-name="T206_2">WB</text:span><text:span text:style-name="T206_3"><text:s/>have<text:s/>taken<text:s/>longer<text:s/>than<text:s/>anticipated.<text:s/>Results<text:s/>expected<text:s/>within<text:s/>the<text:s/>business<text:s/>case<text:s/>period<text:s/>may<text:s/>need<text:s/>to<text:s/>be<text:s/>revised<text:s/></text:span><text:span text:style-name="T206_4">or<text:s/>the<text:s/>programme<text:s/></text:span><text:bookmark-start text:name="_Int_DiD67q4e"/><text:span text:style-name="T206_5">timeframe</text:span><text:bookmark-end text:name="_Int_DiD67q4e"/><text:span text:style-name="T206_6"><text:s/>extended</text:span><text:span text:style-name="T206_7">.<text:s/>The<text:s/>upcoming<text:s/>logframe<text:s/>revision<text:s/>will<text:s/>bring<text:s/>an<text:s/>opportunity<text:s/>to<text:s/>review<text:s/>this.<text:s/></text:span></text:p>
      <text:p text:style-name="P207"/>
      <text:p text:style-name="P208"><text:span text:style-name="T208_1">A<text:s/>recommendation<text:s/>from<text:s/>the<text:s/>2025<text:s/>AR<text:s/>on<text:s/>‘active<text:s/>dialogue<text:s/>and<text:s/>ways-of-working<text:s/>architecture<text:s/>built<text:s/>from<text:s/>the<text:s/>beginning<text:s/>to<text:s/>ensure<text:s/>the<text:s/>appropriate<text:s/>and<text:s/>impactful<text:s/>deployment<text:s/>of<text:s/>additional<text:s/>FCDO<text:s/>resources’<text:s/>has<text:s/>been<text:s/>partially<text:s/>implemented.<text:s/>Components<text:s/>1,<text:s/>3<text:s/>and<text:s/>4<text:s/>are<text:s/>establishing<text:s/>ways<text:s/>of<text:s/>working<text:s/></text:span><text:span text:style-name="T208_2">and<text:s/>plans<text:s/>for<text:s/>stronger<text:s/>internal<text:s/>governance<text:s/>will<text:s/>support<text:s/>this<text:s/>going<text:s/>forward</text:span><text:span text:style-name="T208_3">.<text:s/></text:span></text:p>
      <text:p text:style-name="P209"/>
      <text:p text:style-name="P210"><text:span text:style-name="T210_1">Main<text:s/>recommendations<text:s/></text:span></text:p>
      <text:p text:style-name="P211"/>
      <text:p text:style-name="P212"><text:span text:style-name="T212_1">As<text:s/>part<text:s/>of<text:s/>the<text:s/>logframe<text:s/>review<text:s/></text:span><text:span text:style-name="T212_2">planned<text:s/>for<text:s/>Q1<text:s/>FY26/27<text:s/>Output<text:s/>1<text:s/>indicators<text:s/>must<text:s/>be<text:s/>reviewed<text:s/>and<text:s/>updated<text:s/>to<text:s/>better<text:s/>reflect<text:s/>the<text:s/>individual<text:s/>country<text:s/>projects<text:s/>and<text:s/>the<text:s/>wider<text:s/>work<text:s/>that<text:s/>UK<text:s/>funding<text:s/>is<text:s/>contributing<text:s/>toward<text:s/>through<text:s/>FS2030.</text:span></text:p>
      <text:p text:style-name="P213"/>
      <text:p text:style-name="P214"><text:span text:style-name="T214_1">Strengthen<text:s/>programme<text:s/>governance<text:s/>and<text:s/>communication<text:s/>across<text:s/>JRSTP<text:s/>to<text:s/>embed<text:s/>a<text:s/>more<text:s/>coordinated<text:s/>approach<text:s/></text:span><text:span text:style-name="T214_2">within<text:s/>and<text:s/>between<text:s/></text:span><text:span text:style-name="T214_3">each<text:s/>priority<text:s/>country<text:s/></text:span><text:span text:style-name="T214_4">leveraging</text:span><text:span text:style-name="T214_5"><text:s/>the<text:s/>WB,<text:s/>partner<text:s/>governments<text:s/>and<text:s/>Voices4JRT</text:span><text:span text:style-name="T214_6">;<text:s/></text:span><text:span text:style-name="T214_7">enhanc</text:span><text:span text:style-name="T214_8">e</text:span><text:span text:style-name="T214_9"><text:s/>learning<text:s/>between<text:s/>the<text:s/>three<text:s/>priority<text:s/>countries</text:span><text:span text:style-name="T214_10">;</text:span><text:span text:style-name="T214_11"><text:s/>and<text:s/></text:span><text:span text:style-name="T214_12">reinforce<text:s/>collective<text:s/>ambition<text:s/>toward<text:s/>triple<text:s/>wins<text:s/>for<text:s/>climate,<text:s/>nature<text:s/>and<text:s/>people.</text:span></text:p>
      <text:p text:style-name="P215"/>
      <text:p text:style-name="P216"/>
      <text:p text:style-name="P217"/>
      <text:p text:style-name="P218"/>
      <text:p text:style-name="P219"/>
      <table:table table:style-name="Table6"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15">
          <table:table-cell table:style-name="Cell48">
            <text:p text:style-name="P220"><text:span text:style-name="T220_1">Output<text:s/>Title<text:s/></text:span></text:p>
          </table:table-cell>
          <table:table-cell table:style-name="Cell49" table:number-columns-spanned="4">
            <text:p text:style-name="P221"><text:span text:style-name="T221_1">Analytics<text:s/>undertaken<text:s/>in<text:s/>10<text:s/>additional<text:s/>countries<text:s/>to<text:s/>identify<text:s/>and<text:s/>support<text:s/>policy<text:s/>opportunities.</text:span><text:span text:style-name="T221_2"><text:note text:note-class="footnote"><text:note-citation/><text:note-body><text:p text:style-name="P222"><text:span text:style-name="T222_1"><text:s/></text:span><text:span text:style-name="T222_2">Previous<text:s/>Output<text:s/>2<text:s/>text: Maintained<text:s/>global<text:s/>momentum<text:s/>and<text:s/>mainstreaming<text:s/>of<text:s/>the<text:s/>repurposing<text:s/>policy<text:s/>agenda<text:s/>through<text:s/>multistakeholder<text:s/>engagement<text:s/>and<text:s/>dialogue.</text:span></text:p></text:note-body></text:note></text:span><text:span text:style-name="T222_3"><text:s/></text:span></text:p>
          </table:table-cell>
          <table:covered-table-cell/>
          <table:covered-table-cell/>
          <table:covered-table-cell/>
        </table:table-row>
        <table:table-row table:style-name="Row16">
          <table:table-cell table:style-name="Cell50" table:number-columns-spanned="2">
            <text:p text:style-name="P223"><text:span text:style-name="T223_1">Output<text:s/>number:<text:s/></text:span></text:p>
          </table:table-cell>
          <table:covered-table-cell/>
          <table:table-cell table:style-name="Cell51">
            <text:p text:style-name="P224"><text:span text:style-name="T224_1">2</text:span></text:p>
          </table:table-cell>
          <table:table-cell table:style-name="Cell52">
            <text:p text:style-name="P225"><text:span text:style-name="T225_1">Output<text:s/>Score:<text:s/></text:span></text:p>
          </table:table-cell>
          <table:table-cell table:style-name="Cell53">
            <text:p text:style-name="P226"><text:span text:style-name="T226_1">B</text:span></text:p>
          </table:table-cell>
        </table:table-row>
        <table:table-row table:style-name="Row17">
          <table:table-cell table:style-name="Cell54" table:number-columns-spanned="2">
            <text:p text:style-name="P227"><text:span text:style-name="T227_1">Impact<text:s/>weighting<text:s/>(%):<text:s text:c="2"/></text:span></text:p>
          </table:table-cell>
          <table:covered-table-cell/>
          <table:table-cell table:style-name="Cell55">
            <text:p text:style-name="P228"><text:span text:style-name="T228_1">35</text:span></text:p>
          </table:table-cell>
          <table:table-cell table:style-name="Cell56">
            <text:p text:style-name="P229"><text:span text:style-name="T229_1">Weighting<text:s/>revised<text:s/>since<text:s/>last<text:s/>AR?<text:s/></text:span></text:p>
          </table:table-cell>
          <table:table-cell table:style-name="Cell57">
            <text:p text:style-name="P230"><text:span text:style-name="T230_1">Yes,<text:s/>previously<text:s/>20%<text:s/></text:span></text:p>
          </table:table-cell>
        </table:table-row>
      </table:table>
      <text:p text:style-name="P231"/>
      <table:table table:style-name="Table7">
        <table:table-column table:style-name="Column25"/>
        <table:table-column table:style-name="Column26"/>
        <table:table-column table:style-name="Column27"/>
        <table:table-row table:style-name="Row18">
          <table:table-cell table:style-name="Cell58">
            <text:p text:style-name="P232"><text:span text:style-name="T232_1">Indicator(s)</text:span></text:p>
          </table:table-cell>
          <table:table-cell table:style-name="Cell59">
            <text:p text:style-name="P233"><text:span text:style-name="T233_1">Milestone(s)<text:s/>for<text:s/>this<text:s/>review</text:span></text:p>
          </table:table-cell>
          <table:table-cell table:style-name="Cell60">
            <text:p text:style-name="P234"><text:span text:style-name="T234_1">Progress<text:s/></text:span></text:p>
          </table:table-cell>
        </table:table-row>
        <table:table-row table:style-name="Row19">
          <table:table-cell table:style-name="Cell61">
            <text:p text:style-name="P235"><text:span text:style-name="T235_1">2.1<text:s/>Technical</text:span><text:span text:style-name="T235_2"><text:s/>Assistance<text:s/>(TA)<text:s/>Facility<text:s/>in<text:s/>four<text:s/>priority<text:s/>countries<text:s/>identifies<text:s/>and<text:s/>addresses<text:s/>most<text:s/>relevant<text:s/>underlying<text:s/>political<text:s/>economy<text:s/>challenges<text:s/>and<text:s/>barriers<text:s/>to<text:s/>reform<text:s/>(e.g.<text:s/>working<text:s/>with<text:s/>local<text:s/>NGOs/farmers,<text:s/>media,<text:s/>Parliamentarians,<text:s/>research<text:s/>institutions)<text:s/>and<text:s/>the<text:s/>conditions<text:s/>to<text:s/>support<text:s/>a<text:s/>just<text:s/>rural<text:s/>transition.</text:span><text:span text:style-name="T235_3"><text:note text:note-class="footnote"><text:note-citation/><text:note-body><text:p text:style-name="P236"><text:span text:style-name="T236_1"><text:s/></text:span><text:span text:style-name="T236_2">Previous<text:s/>logframe<text:s/>text<text:s/>- Number<text:s/>of<text:s/>policy<text:s/>dialogue<text:s/>meetings,<text:s/>number<text:s/>of<text:s/>knowledge<text:s/>products<text:s/>shared<text:s/>at<text:s/>Policy<text:s/>Dialogue meetings</text:span></text:p></text:note-body></text:note></text:span><text:span text:style-name="T236_3"><text:s/></text:span></text:p>
          </table:table-cell>
          <table:table-cell table:style-name="Cell62">
            <text:p text:style-name="P237"><text:span text:style-name="T237_1">None<text:s/>set</text:span></text:p>
          </table:table-cell>
          <table:table-cell table:style-name="Cell63">
            <text:p text:style-name="P238"><text:span text:style-name="T238_1">Component<text:s/>2<text:s/>was<text:s/>intended<text:s/>to<text:s/>contribute<text:s/>significantly<text:s/>to<text:s/>this<text:s/>output<text:s/>and<text:s/>is<text:s/>not<text:s/>live</text:span><text:span text:style-name="T238_2">.</text:span><text:span text:style-name="T238_3"><text:s/></text:span><text:span text:style-name="T238_4">The<text:s/>staggered<text:s/>timing<text:s/>of<text:s/>other<text:s/>components<text:s/>coming<text:s/>online</text:span><text:span text:style-name="T238_5">,<text:s/></text:span><text:span text:style-name="T238_6">limited<text:s/>communication<text:s/>and<text:s/>join<text:s/>up</text:span><text:span text:style-name="T238_7"><text:s/>with<text:s/>the<text:s/>WB<text:s/>led<text:s/>grants</text:span><text:span text:style-name="T238_8">,</text:span><text:span text:style-name="T238_9"><text:s/>and<text:s/>lack<text:s/>of<text:s/>deep<text:s/>political<text:s/>economy<text:s/>analysis<text:s/>to<text:s/>assess<text:s/>the<text:s/>most<text:s/>relevant<text:s/>challenges<text:s/>to<text:s/>address<text:s/>further<text:s/>limited<text:s/></text:span><text:span text:style-name="T238_10">progress.<text:s/></text:span></text:p>
            <text:p text:style-name="P239"><text:span text:style-name="T239_1">Partial<text:s/>mitigation<text:s/>for<text:s/>this<text:s/>was<text:s/></text:span><text:span text:style-name="T239_2">sought<text:s/>through<text:s/>utilising<text:s/>other<text:s/></text:span><text:span text:style-name="T239_3">FCDO<text:s/>TA<text:s/>platforms</text:span><text:span text:style-name="T239_4"><text:s/>(UKPACT)</text:span><text:span text:style-name="T239_5">,<text:s/>but<text:s/></text:span><text:span text:style-name="T239_6">activity<text:s/>was<text:s/>not<text:s/>started<text:s/>during<text:s/>the<text:s/>reporting<text:s/>year<text:s/>and<text:s/></text:span><text:span text:style-name="T239_7">results<text:s/>have<text:s/>not<text:s/></text:span><text:span text:style-name="T239_8">therefore<text:s/></text:span><text:span text:style-name="T239_9">materialised<text:s/>sufficiently<text:s/></text:span><text:span text:style-name="T239_10">to<text:s/>provide<text:s/>measurable<text:s/>progress<text:s/></text:span><text:span text:style-name="T239_11">an</text:span><text:span text:style-name="T239_12">ticipated</text:span><text:span text:style-name="T239_13"><text:s/>in<text:s/>JRTSP<text:s/>priority<text:s/>countries</text:span><text:span text:style-name="T239_14">.<text:s/></text:span></text:p>
            <text:p text:style-name="P240"><text:span text:style-name="T240_1">Other<text:s/>FS2030<text:s/>act</text:span><text:span text:style-name="T240_2">ion<text:s/>is<text:s/>captured<text:s/>below</text:span><text:span text:style-name="T240_3">,<text:s/>demonstrating<text:s/>the<text:s/>wider<text:s/>work<text:s/>of<text:s/>the<text:s/>Trust<text:s/>Fund</text:span><text:span text:style-name="T240_4"><text:s/>in<text:s/>support<text:s/>of<text:s/>this<text:s/>output</text:span><text:span text:style-name="T240_5">.<text:s/></text:span></text:p>
            <text:p text:style-name="P241"/>
          </table:table-cell>
        </table:table-row>
        <table:table-row table:style-name="Row20">
          <table:table-cell table:style-name="Cell64">
            <text:p text:style-name="P242"><text:span text:style-name="T242_1">2.2<text:s text:c="3"/>Countries,<text:s/>institutions,<text:s/>and<text:s/>World<text:s/>Bank<text:s/>operations<text:s/>with<text:s/>enhanced<text:s/>access<text:s/>to<text:s/>FS2030-supported<text:s/>data,<text:s/>technologies<text:s/>and<text:s/>(digital)<text:s/>tools<text:s/>for<text:s/>analysis<text:s/>and<text:s/>support<text:s/>to<text:s/>the<text:s/>implementation<text:s/>of<text:s/>policy<text:s/>reform<text:s/>towards<text:s/>sustainable<text:s/>food<text:s/>systems<text:s/>(Number<text:s/>of<text:s/>countries)</text:span><text:span text:style-name="T242_2"><text:note text:note-class="footnote"><text:note-citation/><text:note-body><text:p text:style-name="P243"><text:span text:style-name="T243_1"><text:s/></text:span><text:span text:style-name="T243_2">Previous<text:s/>logframe<text:s/>text<text:s/>- Number<text:s/>of<text:s/>follow-on<text:s/>dialogues<text:s/>between<text:s/>member<text:s/>state<text:s/>countrie</text:span><text:span text:style-name="T243_3">s</text:span></text:p></text:note-body></text:note></text:span><text:span text:style-name="T243_4"><text:s/></text:span></text:p>
            <text:p text:style-name="P244"><text:span text:style-name="T244_1"><text:s/></text:span></text:p>
            <text:p text:style-name="P245"><text:span text:style-name="T245_1"><text:s/></text:span></text:p>
            <text:p text:style-name="P246"><text:span text:style-name="T246_1"><text:s/></text:span></text:p>
          </table:table-cell>
          <table:table-cell table:style-name="Cell65">
            <text:p text:style-name="P247"><text:span text:style-name="T247_1">None<text:s/>set</text:span></text:p>
          </table:table-cell>
          <table:table-cell table:style-name="Cell66">
            <text:p text:style-name="P248"><text:span text:style-name="T248_1">FS2030<text:s/>have<text:s/>developed<text:s/>the<text:s/>AgSupport<text:s/>tab<text:s/>for<text:s/>the<text:s/></text:span><text:span text:style-name="T248_2"><text:a xlink:type="simple" xlink:href="https://www.gafs.info/map/?indicator=agsupport_total&amp;state=AgSupport&amp;country=Global"><text:span text:style-name="T248_3">Global<text:s/>Food<text:s/>and<text:s/>Nutrition<text:s/>Security<text:s/>Dashboard.</text:span></text:a></text:span><text:span text:style-name="T248_4"><text:s/></text:span><text:span text:style-name="T248_5">The<text:s/></text:span><text:span text:style-name="T248_6">tab<text:s/>accesses<text:s/>indicators<text:s/>and<text:s/>reports<text:s/>on<text:s/>agricultural<text:s/>support<text:s/>in<text:s/>about<text:s/>90<text:s/>countries.<text:s/>It<text:s/>also<text:s/>includes<text:s/>data<text:s/>on<text:s/>agricultural<text:s/>productivity<text:s/>for<text:s/>countries<text:s/>around<text:s/>the<text:s/>world.</text:span></text:p>
            <text:p text:style-name="P249"><text:span text:style-name="T249_1">Under<text:s/>FS2030<text:s/></text:span><text:span text:style-name="T249_2">WB<text:s/>has<text:s/>set<text:s/></text:span><text:span text:style-name="T249_3">up<text:s/>a<text:s/>bespoke<text:s/></text:span><text:span text:style-name="T249_4">webpage</text:span><text:span text:style-name="T249_5"><text:s/>on<text:s/>Repurposing<text:s/>Agricultural<text:s/>Support</text:span><text:span text:style-name="T249_6"><text:s/>for</text:span><text:span text:style-name="T249_7"><text:s/></text:span><text:span text:style-name="T249_8">increased<text:s/>access<text:s/>to<text:s/></text:span><text:span text:style-name="T249_9">technical<text:s/>resources<text:s/>and<text:s/>knowledge<text:s/>products.<text:s/></text:span><text:span text:style-name="T249_10">It<text:s/>is<text:s/>also<text:s/></text:span><text:span text:style-name="T249_11">establishing<text:s/>a<text:s/></text:span><text:span text:style-name="T249_12">Community<text:s/></text:span><text:span text:style-name="T249_13">of<text:s/>Practice<text:s/></text:span><text:span text:style-name="T249_14">knowledge-sharing<text:s/></text:span><text:span text:style-name="T249_15">platform<text:s/>under<text:s/>the<text:s/>‘</text:span><text:span text:style-name="T249_16">Repurposing’<text:s/></text:span><text:span text:style-name="T249_17">Impact<text:s/>Programme</text:span><text:span text:style-name="T249_18"><text:s/>/<text:s/></text:span><text:span text:style-name="T249_19">Regional<text:s/>Policy<text:s/>Dialogues</text:span><text:span text:style-name="T249_20"><text:s/>launched<text:s/>in<text:s/>February<text:s/>2026.<text:s/></text:span></text:p>
            <text:p text:style-name="P250"><text:span text:style-name="T250_1">FS2030<text:s/>are<text:s/>initiating<text:s/>16<text:s/>new<text:s/>country<text:s/>deep<text:s/>dives<text:s/>and<text:s/>upstream<text:s/>analytics<text:s/>on<text:s/>repurposing<text:s/>agricultural<text:s/>support,<text:s/>with<text:s/>nine<text:s/>deep<text:s/>dives<text:s/>completed.<text:s/>The<text:s/>Public<text:s/>Policies<text:s/>and<text:s/>Expenditures<text:s/>team<text:s/>has<text:s/>contributed<text:s/>to<text:s/>43<text:s/></text:span><text:span text:style-name="T250_2">A</text:span><text:span text:style-name="T250_3">gricultural<text:s/></text:span><text:span text:style-name="T250_4">P</text:span><text:span text:style-name="T250_5">ublic<text:s/></text:span><text:span text:style-name="T250_6">E</text:span><text:span text:style-name="T250_7">xpenditure<text:s/></text:span><text:span text:style-name="T250_8">R</text:span><text:span text:style-name="T250_9">eviews</text:span><text:span text:style-name="T250_10"><text:s/>(AgPERs)</text:span><text:span text:style-name="T250_11"><text:s/>to<text:s/>date.</text:span></text:p>
            <text:p text:style-name="P251"><text:span text:style-name="T251_1">Productive<text:s/>Alliances<text:s/>(PA)</text:span><text:span text:style-name="T251_2"><text:note text:note-class="footnote"><text:note-citation/><text:note-body><text:p text:style-name="P252"><text:span text:style-name="T252_1"><text:s/></text:span><text:span text:style-name="T252_2">A business<text:s/>approach<text:s/>that<text:s/>supports<text:s/>smallholder<text:s/>farmers<text:s/>in<text:s/>organizing<text:s/>collectively<text:s/>to<text:s/>improve<text:s/>their<text:s/>buying<text:s/>power<text:s/>and<text:s/>establish<text:s/>links<text:s/>to<text:s/>off-taker<text:s/>markets<text:s/>through<text:s/>business<text:s/>plans. </text:span></text:p></text:note-body></text:note></text:span><text:span text:style-name="T252_3"><text:s/>study:<text:s/>a<text:s/>multi-country<text:s/>study<text:s/>was<text:s/>launched<text:s/>to<text:s/>assess<text:s/>the<text:s/>effectiveness<text:s/>of<text:s/>Productive<text:s/>Alliances<text:s/>investments<text:s/>in<text:s/>reducing<text:s/>transaction<text:s/>costs,<text:s/>improving<text:s/>market<text:s/>access,<text:s/>and<text:s/>strengthening<text:s/>producer<text:s/>organizations.<text:s/>More<text:s/>than<text:s/>1,100<text:s/>producer<text:s/>organization<text:s/>surveys<text:s/>were<text:s/>completed<text:s/>across<text:s/>five<text:s/>PA<text:s/>projects<text:s/>in<text:s/>Brazil.<text:s/>Results<text:s/>will<text:s/>inform<text:s/>operational<text:s/>design<text:s/>and<text:s/>future<text:s/>scaling<text:s/>of<text:s/>the<text:s/>PA<text:s/>model<text:s/>across<text:s/>regions.</text:span></text:p>
            <text:p text:style-name="P253"><text:span text:style-name="T253_1">A<text:s/>new<text:s/>3FS<text:s/>(</text:span><text:span text:style-name="T253_2"><text:a xlink:type="simple" xlink:href="https://www.ifad.org/documents/d/knowledge/3fs-factsheet"><text:span text:style-name="T253_3">Financial<text:s/>Flows<text:s/>to<text:s/>Food<text:s/>Systems</text:span></text:a></text:span><text:span text:style-name="T253_4">)<text:s/>tool<text:s/>was<text:s/>launched,<text:s/>providing<text:s/>financial<text:s/>diagnostics<text:s/>for<text:s/>food<text:s/>systems.<text:s/></text:span><text:span text:style-name="T253_5">Along<text:s/>with<text:s/>the<text:s/>International<text:s/>Fund<text:s/>for<text:s/>Agricultural<text:s/>Development<text:s/>(IFAD),<text:s/>FS2030<text:s/>developed<text:s/>a<text:s/>methodology<text:s/>for<text:s/>food<text:s/>systems<text:s/>and<text:s/>applied<text:s/>it<text:s/>across<text:s/>countries<text:s/>to<text:s/>develop<text:s/>the<text:s/>3FS<text:s/>tool.<text:s/>The<text:s/>tool<text:s/>is<text:s/>used<text:s/>to<text:s/>visually<text:s/>illustrate<text:s/>trends<text:s/>in<text:s/>food<text:s/>systems<text:s/>financing<text:s/>as<text:s/>part<text:s/>of<text:s/>the<text:s/>work<text:s/>plan<text:s/>of<text:s/>the<text:s/>United<text:s/>Nations<text:s/>Food<text:s/>Systems<text:s/>Summit.<text:s/>Six<text:s/>international<text:s/>financial<text:s/>institutions<text:s/>(IFIs)<text:s/>are<text:s/>now<text:s/>applying<text:s/>the<text:s/>tool<text:s/>across<text:s/>their<text:s/>public<text:s/>and<text:s/>private<text:s/>investment<text:s/>portfolios,<text:s/>and<text:s/>discussions<text:s/>are<text:s/>underway<text:s/>on<text:s/>public<text:s/>reporting<text:s/>mechanisms.<text:s/></text:span></text:p>
            <text:p text:style-name="P254"><text:span text:style-name="T254_1">Contracts<text:s/>with<text:s/>the<text:s/>International<text:s/>Food<text:s/>Policy<text:s/>Research<text:s/>Institute<text:s/>(IFPRI)<text:s/>and<text:s/>FAO<text:s/>were<text:s/>signed<text:s/>and<text:s/>are<text:s/>under<text:s/>implementation<text:s/>to<text:s/>expand<text:s/>agricultural<text:s/>support<text:s/>data<text:s/>coverage<text:s/>to<text:s/>30<text:s/>new<text:s/>countries.<text:s/></text:span></text:p>
            <text:p text:style-name="P255"><text:span text:style-name="T255_1">Cumulative<text:s/>FS2030<text:s/>intermediate<text:s/>outcome<text:s/>results:</text:span></text:p>
            <text:list text:style-name="LS17" xml:id="list28">
              <text:list-item>
                <text:p text:style-name="P256"><text:span text:style-name="T256_1">Strengthened<text:s/>capacity<text:s/>of<text:s/>countries<text:s/>to<text:s/>facilitate<text:s/>sustainable<text:s/>food<text:s/>systems<text:s/>transformation.<text:s/>Indicator<text:s/>-<text:s/>Countries<text:s/>informed<text:s/>by<text:s/>FS2030-supported<text:s/>country-level<text:s/>interventions<text:s/>and<text:s/>complementary,<text:s/>tailored<text:s/>technical<text:s/>assistance<text:s/>to<text:s/>food<text:s/>system<text:s/>transformation.<text:s/>Number<text:s/>of<text:s/>countries<text:s/>–<text:s/>49<text:s/>(target<text:s/>65<text:s/>by<text:s/>FY2030).<text:s/></text:span></text:p>
              </text:list-item>
            </text:list>
            <text:list text:style-name="LS16" xml:id="list29">
              <text:list-item>
                <text:p text:style-name="P257"><text:span text:style-name="T257_1">Enhanced<text:s/>integration<text:s/>of<text:s/>up-to-date<text:s/>knowledge<text:s/>and<text:s/>data<text:s/>in<text:s/>food<text:s/>systems<text:s/>strategies<text:s/>and<text:s/>programmes.<text:s/>Indicator<text:s/>-<text:s/></text:span><text:span text:style-name="T257_2">WB</text:span><text:span text:style-name="T257_3"><text:s/>and/or<text:s/>food<text:s/>systems<text:s/>strategies<text:s/>and<text:s/>policies<text:s/>integrate<text:s/>findings<text:s/>from<text:s/>FS2030-<text:s/>supported<text:s/>analytics,<text:s/>data,<text:s/>and<text:s/>country<text:s/>engagements.<text:s/>Number<text:s/>of<text:s/>strategies<text:s/>and/or<text:s/>programmes<text:s/>–<text:s/>31<text:s/>(target<text:s/>50<text:s/>by<text:s/>FY2030).</text:span></text:p>
              </text:list-item>
            </text:list>
            <text:p text:style-name="P258"><text:span text:style-name="T258_1"><text:s/></text:span></text:p>
          </table:table-cell>
        </table:table-row>
      </table:table>
      <text:p text:style-name="P259"/>
      <text:p text:style-name="P260"><text:span text:style-name="T260_1">Briefly<text:s/>describe<text:s/>the<text:s/>output’s<text:s/>activities<text:s/>and<text:s/>provide<text:s/>supporting<text:s/>narrative<text:s/>for<text:s/>the<text:s/>score.<text:s/></text:span></text:p>
      <text:p text:style-name="P261"/>
      <text:p text:style-name="P262"><text:span text:style-name="T262_1">Two<text:s/>programme<text:s/>components<text:s/></text:span><text:span text:style-name="T262_2">should<text:s/>contribute<text:s/>to<text:s/>this<text:s/>output:</text:span><text:span text:style-name="T262_3"><text:s/></text:span><text:span text:style-name="T262_4">the<text:s/></text:span><text:span text:style-name="T262_5">Flexible<text:s/>Fund<text:s/>for<text:s/></text:span><text:span text:style-name="T262_6">independent<text:s/>TA</text:span><text:span text:style-name="T262_7"><text:s/>under<text:s/></text:span><text:span text:style-name="T262_8">co</text:span><text:span text:style-name="T262_9">mponent</text:span><text:span text:style-name="T262_10"><text:s/>2</text:span><text:span text:style-name="T262_11"><text:s/>(</text:span><text:span text:style-name="T262_12">up<text:s/>to<text:s/>£12million<text:s/>over<text:s/></text:span><text:span text:style-name="T262_13">the<text:s/>programme<text:s/>lifetime)</text:span><text:span text:style-name="T262_14"><text:s/>and<text:s/></text:span><text:span text:style-name="T262_15">additional<text:s/>WB<text:s/></text:span><text:span text:style-name="T262_16">activity</text:span><text:span text:style-name="T262_17"><text:s/></text:span><text:span text:style-name="T262_18">supported<text:s/></text:span><text:span text:style-name="T262_19">through<text:s/>UK’s<text:s/></text:span><text:span text:style-name="T262_20">contribution<text:s/>to<text:s/>the<text:s/></text:span><text:span text:style-name="T262_21">FS2030<text:s/>Trust<text:s/>Fun</text:span><text:span text:style-name="T262_22">d</text:span><text:span text:style-name="T262_23">.<text:s/></text:span><text:span text:style-name="T262_24">As<text:s/>above,<text:s/></text:span><text:span text:style-name="T262_25">this<text:s/></text:span><text:span text:style-name="T262_26">TA<text:s/>facility</text:span><text:span text:style-name="T262_27"><text:s/></text:span><text:span text:style-name="T262_28">is<text:s/></text:span><text:span text:style-name="T262_29">not<text:s/>yet<text:s/>live<text:s/></text:span><text:span text:style-name="T262_30">as<text:s/>a<text:s/></text:span><text:span text:style-name="T262_31">JRT</text:span><text:span text:style-name="T262_32">SP</text:span><text:span text:style-name="T262_33">-</text:span><text:span text:style-name="T262_34">sp</text:span><text:span text:style-name="T262_35">ecific<text:s/>resource,</text:span><text:span text:style-name="T262_36"><text:s/>due<text:s/>to<text:s/></text:span><text:span text:style-name="T262_37">wider<text:s/>portfolio<text:s/>budget<text:s/></text:span><text:span text:style-name="T262_38">and<text:s/></text:span><text:span text:style-name="T262_39">delivery</text:span><text:span text:style-name="T262_40"><text:s/>model<text:s/></text:span><text:span text:style-name="T262_41">considerations</text:span><text:span text:style-name="T262_42">.<text:s/></text:span><text:span text:style-name="T262_43">This<text:s/>creates<text:s/>a<text:s/>significant<text:s/>gap<text:s/>in<text:s/>the<text:s/>programme’s<text:s/>capacity<text:s/>to</text:span><text:span text:style-name="T262_44"><text:s/>provide<text:s/>technical<text:s/>assistance</text:span><text:span text:style-name="T262_45"><text:s/>and</text:span><text:span text:style-name="T262_46"><text:s/></text:span><text:span text:style-name="T262_47">identify<text:s/></text:span><text:span text:style-name="T262_48">most<text:s/></text:span><text:span text:style-name="T262_49">the<text:s/></text:span><text:span text:style-name="T262_50">relevant<text:s/>underlying<text:s/>political<text:s/>economy<text:s/>challenges<text:s/>and<text:s/>barriers<text:s/>to<text:s/></text:span><text:span text:style-name="T262_51">subsidy<text:s/>reform.<text:s/></text:span></text:p>
      <text:p text:style-name="P263"><text:span text:style-name="T263_1">To<text:s/>partially</text:span><text:span text:style-name="T263_2"><text:s/>mitigate<text:s/>the</text:span><text:span text:style-name="T263_3"><text:s/>gap</text:span><text:span text:style-name="T263_4"><text:s/></text:span><text:span text:style-name="T263_5">the<text:s/>programme<text:s/>team<text:s/></text:span><text:span text:style-name="T263_6">sought<text:s/></text:span><text:span text:style-name="T263_7">to<text:s/>work<text:s/>with<text:s/>the<text:s/>UKPACT<text:s/>programme<text:s/>in<text:s/>Brazil<text:s/>to<text:s/>design<text:s/>a<text:s/>technical<text:s/>assistance<text:s/>project<text:s/>to<text:s/></text:span><text:span text:style-name="T263_8">complement<text:s/></text:span><text:span text:style-name="T263_9">the<text:s/>wider<text:s/>national<text:s/></text:span><text:span text:style-name="T263_10">package<text:s/>through<text:s/></text:span><text:span text:style-name="T263_11">partnership<text:s/>with<text:s/>the<text:s/>WB.<text:s/></text:span><text:span text:style-name="T263_12">A<text:s/>project<text:s/>has<text:s/>been<text:s/>identified<text:s/>(c.£250,000)<text:s/>and<text:s/>if<text:s/>approved<text:s/>in<text:s/>the<text:s/>next<text:s/>financial<text:s/>year<text:s/>it<text:s/>will<text:s/>aim<text:s/></text:span><text:span text:style-name="T263_13">to<text:s/></text:span><text:span text:style-name="T263_14">deliver<text:s/>JR</text:span><text:span text:style-name="T263_15">TSP<text:s/></text:span><text:span text:style-name="T263_16">objectives<text:s/>by<text:s/>providing<text:s/>technical<text:s/>assistance<text:s/>to<text:s/>MAPA<text:s/>to<text:s/>develop<text:s/>a<text:s/>strategy<text:s/>to<text:s/>enable<text:s/>land<text:s/>restoration<text:s/>by<text:s/>small-scale<text:s/>and<text:s/>family<text:s/>farmers<text:s/>in<text:s/>the<text:s/>Caatinga<text:s/>(semi-arid)<text:s/>region<text:s/>through<text:s/>their<text:s/></text:span><text:span text:style-name="T263_17">Caminho<text:s/>Verde<text:s/></text:span><text:span text:style-name="T263_18">programme</text:span><text:span text:style-name="T263_19">.</text:span><text:span text:style-name="T263_20"><text:s/></text:span></text:p>
      <text:p text:style-name="P264"><text:span text:style-name="T264_1">T</text:span><text:span text:style-name="T264_2">he<text:s/>TA<text:s/>provided<text:s/>through</text:span><text:span text:style-name="T264_3"><text:s/>UKPACT</text:span><text:span text:style-name="T264_4"><text:s/>will</text:span><text:span text:style-name="T264_5">:<text:s/></text:span></text:p>
      <text:list text:style-name="LS67" xml:id="list30">
        <text:list-item>
          <text:p text:style-name="P265"><text:span text:style-name="T265_1">Support<text:s/>implementation<text:s/>of<text:s/>Brazil’s<text:s/>Caminho<text:s/>Verde<text:s/>programme<text:s/>to<text:s/>restore<text:s/>40<text:s/>million<text:s/>hectares<text:s/>of<text:s/>degraded<text:s/>land;</text:span></text:p>
        </text:list-item>
        <text:list-item>
          <text:p text:style-name="P266"><text:span text:style-name="T266_1">Make<text:s/>the<text:s/>Caminho<text:s/>Verde<text:s/>Programme<text:s/>more<text:s/>inclusive<text:s/>and<text:s/>tailored<text:s/>for<text:s/>small-scale<text:s/>and<text:s/>family<text:s/>farmers<text:s/>in<text:s/>the<text:s/>Caatinga<text:s/>region;</text:span></text:p>
        </text:list-item>
        <text:list-item>
          <text:p text:style-name="P267"><text:span text:style-name="T267_1">Support<text:s/>Brazil<text:s/>in<text:s/>meeting<text:s/>its<text:s/>Nationally<text:s/>Determined<text:s/>Contribution<text:s/>(NDC)<text:s/>targets.<text:s/></text:span></text:p>
        </text:list-item>
      </text:list>
      <text:p text:style-name="P268"><text:span text:style-name="T268_1">If<text:s/>future<text:s/>budget<text:s/>allows,<text:s/>t</text:span><text:span text:style-name="T268_2">he<text:s/>project<text:s/>will<text:s/>involve<text:s/>working<text:s/>with<text:s/>MAPA<text:s/>and<text:s/>other<text:s/>partners<text:s/>(</text:span><text:span text:style-name="T268_3">including<text:s/></text:span><text:span text:style-name="T268_4">state<text:s/>governments,<text:s/>and<text:s/>public<text:s/>and<text:s/>private<text:s/>financial<text:s/>institutions)<text:s/>to<text:s/>develop<text:s/>a<text:s/>specific<text:s/>financial<text:s/>model<text:s/>for<text:s/>land<text:s/>restoration<text:s/>in<text:s/>Caatinga<text:s/>region</text:span><text:span text:style-name="T268_5">,<text:s/>delivering<text:s/>by<text:s/>m</text:span><text:span text:style-name="T268_6">apping<text:s/>existing<text:s/>(and<text:s/>proposing<text:s/>new)<text:s/>models<text:s/>for<text:s/>grants,<text:s/>credit<text:s/>lines,<text:s/>subsidies,<text:s/>and<text:s/>technical<text:s/>assistance<text:s/>aimed<text:s/>at<text:s/>land<text:s/>restoration,<text:s/>with<text:s/>a<text:s/>focus<text:s/>on<text:s/>family<text:s/>farmers<text:s/>in<text:s/>the<text:s/>Caatinga</text:span><text:span text:style-name="T268_7">.</text:span><text:span text:style-name="T268_8"><text:s/></text:span><text:span text:style-name="T268_9">This</text:span><text:span text:style-name="T268_10"><text:s/>intervention<text:s/>aims<text:s/>to</text:span><text:span text:style-name="T268_11"><text:s/>improve<text:s/>access<text:s/>and<text:s/>take<text:s/>up<text:s/>of<text:s/></text:span><text:span text:style-name="T268_12">Brazilian<text:s/></text:span><text:span text:style-name="T268_13">subsidy<text:s/>policies</text:span><text:span text:style-name="T268_14"><text:s/>by</text:span><text:span text:style-name="T268_15"><text:s/>making<text:s/>land<text:s/>restoration<text:s/>more<text:s/>inclusive<text:s/>for<text:s/>family<text:s/>farmers<text:s/>and<text:s/>for<text:s/>other<text:s/>small-scale<text:s/>farmers<text:s/>in<text:s/>the<text:s/>Caatinga</text:span><text:span text:style-name="T268_16"><text:s/>region</text:span><text:span text:style-name="T268_17">.</text:span></text:p>
      <text:p text:style-name="P269"/>
      <text:p text:style-name="P270"><text:span text:style-name="T270_1">I</text:span><text:span text:style-name="T270_2">mplementation<text:s/>was<text:s/></text:span><text:span text:style-name="T270_3">initially<text:s/>planned<text:s/></text:span><text:span text:style-name="T270_4">from<text:s/>February<text:s/>to<text:s/>September<text:s/>2026,<text:s/>but<text:s/>while<text:s/>a<text:s/></text:span><text:span text:style-name="T270_5">local<text:s/></text:span><text:span text:style-name="T270_6">delivery<text:s/>partner<text:s/></text:span><text:span text:style-name="T270_7">has</text:span><text:span text:style-name="T270_8"><text:s/>been<text:s/>selected<text:s/></text:span><text:span text:style-name="T270_9">f</text:span><text:span text:style-name="T270_10">ro</text:span><text:span text:style-name="T270_11">m<text:s/>eighteen<text:s/>high<text:s/>quality<text:s/>proposals<text:s/>submitted<text:s/>in<text:s/>response<text:s/>to<text:s/>a<text:s/>call<text:s/>for<text:s/></text:span><text:span text:style-name="T270_12">bids,<text:s/></text:span><text:span text:style-name="T270_13">the<text:s/>process<text:s/></text:span><text:span text:style-name="T270_14">was<text:s/>paused<text:s/>in<text:s/>February<text:s/>2026</text:span><text:span text:style-name="T270_15"><text:s/>pending<text:s/>confirmation<text:s/>of<text:s/>FCDO<text:s/>ODA<text:s/>budgets<text:s/>for<text:s/>FY26/27.<text:s/></text:span><text:span text:style-name="T270_16">Similar<text:s/>collaborations<text:s/>with<text:s/>UKPACT<text:s/>and<text:s/>other<text:s/>platforms<text:s/>were<text:s/>explored<text:s/>by<text:s/>the<text:s/>programme<text:s/>team<text:s/>in<text:s/>othe</text:span><text:span text:style-name="T270_17">r<text:s/>geographies<text:s/>but</text:span><text:span text:style-name="T270_18"><text:s/>were<text:s/>not<text:s/>possible<text:s/>within<text:s/>the<text:s/>reporting<text:s/>year.</text:span></text:p>
      <text:p text:style-name="P271"><text:span text:style-name="T271_1">Looking<text:s/>ahead,</text:span><text:span text:style-name="T271_2"><text:s/>the<text:s/>commissioned<text:s/></text:span><text:span text:style-name="T271_3">political<text:s/>economy<text:s/>analysis<text:s/></text:span><text:span text:style-name="T271_4">is<text:s/>expected<text:s/>to<text:s/>provi</text:span><text:span text:style-name="T271_5">de<text:s/>further<text:s/></text:span><text:span text:style-name="T271_6">assessment<text:s/>of<text:s/>the<text:s/></text:span><text:span text:style-name="T271_7">subsidy<text:s/>reform<text:s/>landscape,<text:s/></text:span><text:bookmark-start text:name="_Int_vibyVvBd"/><text:span text:style-name="T271_8">stakeholders</text:span><text:bookmark-end text:name="_Int_vibyVvBd"/><text:span text:style-name="T271_9"><text:s/>and<text:s/>dynamics<text:s/>in<text:s/>each<text:s/>priority<text:s/>country.<text:s/></text:span><text:span text:style-name="T271_10">Along<text:s/>with<text:s/>improved<text:s/>programme<text:s/>governance<text:s/>to<text:s/>ensure<text:s/>join<text:s/>up<text:s/>between<text:s/></text:span><text:span text:style-name="T271_11">any<text:s/>TA,<text:s/>the<text:s/>in-country<text:s/>grants<text:s/>and<text:s/>Community<text:s/>of<text:s/>Practice<text:s/>design,<text:s/></text:span><text:span text:style-name="T271_12">additional</text:span><text:span text:style-name="T271_13"><text:s/></text:span><text:span text:style-name="T271_14">political<text:s/>economy<text:s/>analysis</text:span><text:span text:style-name="T271_15"><text:s/></text:span><text:span text:style-name="T271_16">will<text:s/>help<text:s/>the<text:s/>regional<text:s/>advisers<text:s/></text:span><text:span text:style-name="T271_17">to<text:s/>hone<text:s/>the<text:s/>design<text:s/>and<text:s/>targeting<text:s/>of</text:span><text:span text:style-name="T271_18"><text:s/>a<text:s/>future<text:s/>TA<text:s/>flexible<text:s/>fund<text:s/>and/or<text:s/>specific<text:s/></text:span><text:span text:style-name="T271_19">TA<text:s/>offer</text:span><text:span text:style-name="T271_20">s</text:span><text:span text:style-name="T271_21"><text:s/></text:span><text:span text:style-name="T271_22">alongside<text:s/>local<text:s/>input.<text:s/></text:span></text:p>
      <text:p text:style-name="P272"><text:span text:style-name="T272_1">Progress<text:s/>on<text:s/>the<text:s/>development<text:s/>and<text:s/>use<text:s/>of<text:s/>FS2030-supported<text:s/>data,<text:s/>technologies<text:s/>and<text:s/>(digital)<text:s/>tools<text:s/>has<text:s/>been<text:s/></text:span><text:span text:style-name="T272_2">good</text:span><text:span text:style-name="T272_3"><text:s/>as<text:s/>reflected<text:s/>in<text:s/>the<text:s/>FS2030<text:s/>indicator<text:s/>reporting</text:span><text:span text:style-name="T272_4"><text:s/>(Output<text:s/>2.2)</text:span><text:span text:style-name="T272_5"><text:s/>and<text:s/></text:span><text:span text:style-name="T272_6">FS2030<text:s/>provided<text:s/>technical<text:s/>support<text:s/>to<text:s/>seven<text:s/>country<text:s/>teams<text:s/>(Bangladesh,<text:s/>Brazil,<text:s/>Ghana,<text:s/>Indonesia,<text:s/>Malawi,<text:s/>the<text:s/>Philippines,<text:s/>Tanzania)<text:s/>to<text:s/>accelerate<text:s/>implementation<text:s/>and<text:s/>preparation<text:s/>for<text:s/>repurposing<text:s/>agricultural<text:s/>subsidies<text:s/>toward<text:s/>better<text:s/>outcomes<text:s/>and<text:s/>more<text:s/>sustainable<text:s/>practices,<text:s/>including<text:s/>soil<text:s/>health,<text:s/>water<text:s/>conservation,<text:s/>payment<text:s/>for<text:s/>ecosystem<text:s/>services,<text:s/>and<text:s/>sustainable<text:s/>fertiliser<text:s/>use.<text:s/></text:span></text:p>
      <text:p text:style-name="P273"/>
      <text:p text:style-name="P274"><text:span text:style-name="T274_1">Describe<text:s/>any<text:s/>changes<text:s/>to<text:s/>this<text:s/>output<text:s/>during<text:s/>the<text:s/>past<text:s/>year,<text:s/>and<text:s/>any<text:s/>planned<text:s/>changes<text:s/></text:span><text:bookmark-start text:name="_Int_uj2xQ3jB"/><text:span text:style-name="T274_2">as<text:s/>a<text:s/>result<text:s/>of</text:span><text:bookmark-end text:name="_Int_uj2xQ3jB"/><text:span text:style-name="T274_3"><text:s/>this<text:s/>review.<text:s/></text:span></text:p>
      <text:p text:style-name="P275"/>
      <text:p text:style-name="P276"><text:span text:style-name="T276_1">As<text:s/>above,<text:s/>all<text:s/>output<text:s/>text<text:s/>was<text:s/>fully<text:s/>revised.<text:s/></text:span><text:span text:style-name="T276_2">As<text:s/>part<text:s/>of<text:s/>the<text:s/>logframe<text:s/>review<text:s/>planned<text:s/>for<text:s/>Q1<text:s/>FY26/27<text:s/>Output<text:s/>2<text:s/>indicators<text:s/>must<text:s/>be<text:s/>reviewed<text:s/>and<text:s/></text:span><text:span text:style-name="T276_3">the<text:s/></text:span><text:span text:style-name="T276_4">relative<text:s/>weighting<text:s/>of<text:s/>this<text:s/>output<text:s/>updated<text:s/>to<text:s/>better<text:s/>reflect<text:s/>the<text:s/>current<text:s/>technical<text:s/>assistance<text:s/>offer<text:s/>compared<text:s/>to<text:s/>other<text:s/>JRTSP<text:s/>activities.<text:s/></text:span></text:p>
      <text:p text:style-name="P277"/>
      <text:p text:style-name="P278"><text:span text:style-name="T27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79"/>
      <text:p text:style-name="P280"><text:span text:style-name="T280_1">Recommendations<text:s/>from<text:s/>the<text:s/>2025<text:s/>AR<text:s/>for<text:s/>output<text:s/>2<text:s/>now<text:s/>sit<text:s/>more<text:s/>accurately<text:s/>in<text:s/>Output<text:s/>4<text:s/>and<text:s/></text:span><text:span text:style-name="T280_2">progress<text:s/>is</text:span><text:span text:style-name="T280_3"><text:s/>recorded<text:s/>there.<text:s/></text:span></text:p>
      <text:p text:style-name="P281"/>
      <text:p text:style-name="P282"><text:span text:style-name="T282_1">Main<text:s/>recommendations<text:s/></text:span></text:p>
      <text:p text:style-name="P283"/>
      <text:p text:style-name="P284"><text:span text:style-name="T284_1">Integrate<text:s/>the<text:s/>design<text:s/>of<text:s/>the<text:s/>flexible<text:s/>technical<text:s/>assistance<text:s/>component<text:s/>into<text:s/>emerging<text:s/></text:span><text:span text:style-name="T284_2">Communities</text:span><text:span text:style-name="T284_3"><text:s/>of<text:s/>Expertise<text:s/>and<text:s/>an<text:s/>FCDO<text:s/>agri-food<text:s/>systems<text:s/>support<text:s/>offer<text:s/>in<text:s/>the<text:s/>medium-term,<text:s/>continuing<text:s/>to<text:s/>draw<text:s/>on<text:s/>existing<text:s/>FCDO<text:s/>platforms<text:s/>and<text:s/>providers<text:s/>such<text:s/>as<text:s/>UKPACT<text:s/>in<text:s/>the<text:s/>interim.</text:span></text:p>
      <text:p text:style-name="P285"/>
      <text:p text:style-name="P286"><text:span text:style-name="T286_1">Use<text:s/>the<text:s/>findings<text:s/>of<text:s/>commissioned<text:s/>Political<text:s/>Economy<text:s/>Analysis</text:span><text:span text:style-name="T286_2"><text:s/></text:span><text:span text:style-name="T286_3">to<text:s/>better<text:s/>understand<text:s/>and<text:s/>guide<text:s/>strategy<text:s/>to<text:s/></text:span><text:span text:style-name="T286_4">deliver<text:s/>effect<text:s/>technical<text:s/>assistance<text:s/>which<text:s/>supports<text:s/>the<text:s/>in-country<text:s/>grants<text:s/>and<text:s/>overall<text:s/>objectives<text:s/>of<text:s/>JRTSP</text:span><text:span text:style-name="T286_5">.<text:s/></text:span></text:p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able:table table:style-name="Table8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21">
          <table:table-cell table:style-name="Cell67">
            <text:p text:style-name="P294"><text:span text:style-name="T294_1">Output<text:s/>Title<text:s/></text:span></text:p>
          </table:table-cell>
          <table:table-cell table:style-name="Cell68" table:number-columns-spanned="4">
            <text:p text:style-name="P295"><text:span text:style-name="T295_1">Stakeholder<text:s/>consultations<text:s/>undertaken,<text:s/>including<text:s/>smallholder<text:s/>farmers,<text:s/>marginalised<text:s/>groups.</text:span><text:span text:style-name="T295_2"><text:note text:note-class="footnote"><text:note-citation/><text:note-body><text:p text:style-name="P296"><text:span text:style-name="T296_1"><text:s/>Mobilising<text:s/>resources<text:s/>for<text:s/>components<text:s/>2,<text:s/>3<text:s/>and<text:s/>4</text:span></text:p></text:note-body></text:note></text:span></text:p>
          </table:table-cell>
          <table:covered-table-cell/>
          <table:covered-table-cell/>
          <table:covered-table-cell/>
        </table:table-row>
        <table:table-row table:style-name="Row22">
          <table:table-cell table:style-name="Cell69" table:number-columns-spanned="2">
            <text:p text:style-name="P297"><text:span text:style-name="T297_1">Output<text:s/>number:<text:s/></text:span></text:p>
          </table:table-cell>
          <table:covered-table-cell/>
          <table:table-cell table:style-name="Cell70">
            <text:p text:style-name="P298"><text:span text:style-name="T298_1">3</text:span></text:p>
          </table:table-cell>
          <table:table-cell table:style-name="Cell71">
            <text:p text:style-name="P299"><text:span text:style-name="T299_1">Output<text:s/>Score:<text:s/></text:span></text:p>
          </table:table-cell>
          <table:table-cell table:style-name="Cell72">
            <text:p text:style-name="P300"><text:span text:style-name="T300_1">A</text:span></text:p>
          </table:table-cell>
        </table:table-row>
        <table:table-row table:style-name="Row23">
          <table:table-cell table:style-name="Cell73" table:number-columns-spanned="2">
            <text:p text:style-name="P301"><text:span text:style-name="T301_1">Impact<text:s/>weighting<text:s/>(%):<text:s text:c="2"/></text:span></text:p>
          </table:table-cell>
          <table:covered-table-cell/>
          <table:table-cell table:style-name="Cell74">
            <text:p text:style-name="P302"><text:span text:style-name="T302_1">15</text:span></text:p>
          </table:table-cell>
          <table:table-cell table:style-name="Cell75">
            <text:p text:style-name="P303"><text:span text:style-name="T303_1">Weighting<text:s/>revised<text:s/>since<text:s/>last<text:s/>AR?<text:s/></text:span></text:p>
          </table:table-cell>
          <table:table-cell table:style-name="Cell76">
            <text:p text:style-name="P304"><text:span text:style-name="T304_1">Yes<text:s/>–<text:s/>previously<text:s/>30%</text:span></text:p>
          </table:table-cell>
        </table:table-row>
      </table:table>
      <text:p text:style-name="P305"/>
      <table:table table:style-name="Table9">
        <table:table-column table:style-name="Column33"/>
        <table:table-column table:style-name="Column34"/>
        <table:table-column table:style-name="Column35"/>
        <table:table-row table:style-name="Row24">
          <table:table-cell table:style-name="Cell77">
            <text:p text:style-name="P306"><text:span text:style-name="T306_1">Indicator(s)</text:span></text:p>
          </table:table-cell>
          <table:table-cell table:style-name="Cell78">
            <text:p text:style-name="P307"><text:span text:style-name="T307_1">Milestone(s)<text:s/>for<text:s/>this<text:s/>review</text:span></text:p>
          </table:table-cell>
          <table:table-cell table:style-name="Cell79">
            <text:p text:style-name="P308"><text:span text:style-name="T308_1">Progress<text:s/></text:span></text:p>
          </table:table-cell>
        </table:table-row>
        <table:table-row table:style-name="Row25">
          <table:table-cell table:style-name="Cell80">
            <text:p text:style-name="P309"><text:bookmark-start text:name="_Int_nHvGT8Rl"/><text:span text:style-name="T309_1">3.1<text:s/></text:span><text:span text:style-name="T309_2"><text:s/></text:span><text:span text:style-name="T309_3">X</text:span><text:bookmark-end text:name="_Int_nHvGT8Rl"/><text:span text:style-name="T309_4"><text:s/>number<text:s/>of<text:s/>facilitated<text:s/>consultation<text:s/>processes<text:s/>to<text:s/>support<text:s/>inclusive<text:s/>dialogue<text:s/>on<text:s/>policy<text:s/>reform.<text:s/></text:span><text:span text:style-name="T309_5"><text:note text:note-class="footnote"><text:note-citation/><text:note-body><text:p text:style-name="P310"><text:span text:style-name="T310_1"><text:s/>Previous<text:s/>logframe<text:s/>text<text:s/>-<text:s/></text:span><text:span text:style-name="T310_2">Successful<text:s/>procurement<text:s/>of<text:s/>suppliers</text:span></text:p></text:note-body></text:note></text:span></text:p>
          </table:table-cell>
          <table:table-cell table:style-name="Cell81">
            <text:p text:style-name="P311"><text:span text:style-name="T311_1">None<text:s/>set</text:span></text:p>
            <text:p text:style-name="P312"/>
          </table:table-cell>
          <table:table-cell table:style-name="Cell82">
            <text:p text:style-name="P313"/>
            <text:p text:style-name="P314"><text:span text:style-name="T314_1">Component<text:s/>3<text:s/>‘Voices4JRT’<text:s/>was<text:s/>launched<text:s/>in<text:s/>August<text:s/>2025<text:s/>and<text:s/>a</text:span><text:span text:style-name="T314_2"><text:s/></text:span><text:span text:style-name="T314_3">three-month<text:s/>pilot</text:span><text:span text:style-name="T314_4"><text:s/>to<text:s/>establish<text:s/>a<text:s/>non-state<text:s/>actor<text:s/>COP</text:span><text:span text:style-name="T314_5"><text:s/>began<text:s/>in<text:s/></text:span><text:span text:style-name="T314_6">January<text:s/>2026</text:span><text:span text:style-name="T314_7"><text:s/></text:span><text:span text:style-name="T314_8">including<text:s/>the<text:s/>following<text:s/>activities:<text:s text:c="2"/></text:span><text:span text:style-name="T314_9"><text:s/></text:span></text:p>
            <text:p text:style-name="P315"/>
            <text:list text:style-name="LS20" xml:id="list33">
              <text:list-item>
                <text:p text:style-name="P316"><text:span text:style-name="T316_1">Research<text:s/>workshops<text:s/>in<text:s/>Tanzania</text:span></text:p>
              </text:list-item>
              <text:list-item>
                <text:p text:style-name="P317"><text:span text:style-name="T317_1">WB</text:span><text:span text:style-name="T317_2"><text:s/>consultations<text:s/>research<text:s/>planning</text:span></text:p>
              </text:list-item>
              <text:list-item>
                <text:p text:style-name="P318"><text:span text:style-name="T318_1">Tanzania<text:s/>Photovoice<text:s/>dialogues<text:s/>scheduled<text:s/>for<text:s/>March<text:s/>2026</text:span></text:p>
              </text:list-item>
              <text:list-item>
                <text:p text:style-name="P319"><text:span text:style-name="T319_1">Indonesia<text:s/>Photovoice<text:s/>dialogues<text:s/>scheduled<text:s/>for<text:s/>March<text:s/>2026</text:span></text:p>
              </text:list-item>
            </text:list>
            <text:p text:style-name="P320"><text:span text:style-name="T320_1">The<text:s/>pilot<text:s/>work<text:s/>in<text:s/>countries<text:s/>has<text:s/>been<text:s/>supported<text:s/>by<text:s/></text:span><text:span text:style-name="T320_2">engagement<text:s/>and<text:s/></text:span><text:span text:style-name="T320_3">deliver</text:span><text:span text:style-name="T320_4">y</text:span><text:span text:style-name="T320_5"><text:s/>on<text:s/>the<text:s/>global<text:s/>level,<text:s/>including</text:span><text:span text:style-name="T320_6"><text:s/></text:span><text:span text:style-name="T320_7">presentations<text:s/>and<text:s/>consultations<text:s/>at<text:s/>the<text:s/>53</text:span><text:span text:style-name="T320_8">rd</text:span><text:span text:style-name="T320_9"><text:s/>Session<text:s/>of<text:s/>the<text:s/>Committee<text:s/>on<text:s/>World<text:s/>Food<text:s/>Security,<text:s/>Rome</text:span><text:span text:style-name="T320_10"><text:s/>(Oct<text:s/>2025)</text:span></text:p>
            <text:p text:style-name="P321"/>
          </table:table-cell>
        </table:table-row>
        <table:table-row table:style-name="Row26">
          <table:table-cell table:style-name="Cell83">
            <text:p text:style-name="P322"><text:bookmark-start text:name="_Int_dqoAsGuG"/><text:span text:style-name="T322_1">3.2<text:s/></text:span><text:span text:style-name="T322_2"><text:s/></text:span><text:span text:style-name="T322_3">X</text:span><text:bookmark-end text:name="_Int_dqoAsGuG"/><text:span text:style-name="T322_4"><text:s/>number<text:s/>of<text:s/>non-state<text:s/>actors<text:s/>supported<text:s/>to<text:s/>engage<text:s/>&amp;<text:s/>capacity<text:s/>built<text:s/>on<text:s/>policy<text:s/>repurposing<text:s/>and<text:s/>subsidy<text:s/>reform.</text:span><text:span text:style-name="T322_5"><text:note text:note-class="footnote"><text:note-citation/><text:note-body><text:p text:style-name="P323"><text:span text:style-name="T323_1"><text:s/>Previous<text:s/>logframe<text:s/>text<text:s/>-<text:s/>Components<text:s/>successfully<text:s/>implemented<text:s/>and<text:s/>delivering</text:span></text:p></text:note-body></text:note></text:span></text:p>
          </table:table-cell>
          <table:table-cell table:style-name="Cell84">
            <text:p text:style-name="P324"><text:span text:style-name="T324_1">None<text:s/>set</text:span></text:p>
          </table:table-cell>
          <table:table-cell table:style-name="Cell85">
            <text:p text:style-name="P325"><text:span text:style-name="T325_1">Component<text:s/>3</text:span></text:p>
            <text:p text:style-name="P326"><text:span text:style-name="T326_1">Engagement<text:s/>with<text:s/>non-state<text:s/>actors<text:s/>was<text:s/>not<text:s/></text:span><text:span text:style-name="T326_2">at<text:s/>an<text:s/>advanced<text:s/>stage<text:s/>ahead<text:s/>of<text:s/>collecting<text:s/>data<text:s/>for<text:s/>the<text:s/>annual<text:s/>review</text:span><text:span text:style-name="T326_3">,<text:s/>however<text:s/>by</text:span><text:span text:style-name="T326_4"><text:s/></text:span><text:span text:style-name="T326_5">March<text:s/>2026</text:span><text:span text:style-name="T326_6"><text:s/>t</text:span><text:span text:style-name="T326_7">he<text:s/>Voices4JRT<text:s/></text:span><text:span text:style-name="T326_8">component<text:s/>will</text:span><text:span text:style-name="T326_9"><text:s/>have<text:s/></text:span><text:span text:style-name="T326_10">delivered<text:s/>initial</text:span><text:span text:style-name="T326_11"><text:s/>engagement<text:s/></text:span><text:span text:style-name="T326_12">(consultation<text:s/>/<text:s/>research)<text:s/></text:span><text:span text:style-name="T326_13">with<text:s/>farmers<text:s/></text:span><text:span text:style-name="T326_14">organisations</text:span><text:span text:style-name="T326_15"><text:s/>in<text:s/>Tanzania<text:s/>and<text:s/>Indonesia</text:span><text:span text:style-name="T326_16"><text:s/>and<text:s/>set<text:s/>a<text:s/>roadmap<text:s/>for<text:s/>work<text:s/>in<text:s/>Brazil</text:span><text:span text:style-name="T326_17">.</text:span><text:span text:style-name="T326_18"><text:s/></text:span></text:p>
            <text:p text:style-name="P327"/>
            <text:p text:style-name="P328"><text:span text:style-name="T328_1">Further<text:s/></text:span><text:span text:style-name="T328_2">national<text:s/>and<text:s/></text:span><text:span text:style-name="T328_3">global<text:s/>level</text:span><text:span text:style-name="T328_4"><text:s/>convenings<text:s/>are<text:s/>captured<text:s/>under<text:s/>Output<text:s/>4.</text:span></text:p>
            <text:p text:style-name="P329"/>
            <text:p text:style-name="P330"/>
          </table:table-cell>
        </table:table-row>
      </table:table>
      <text:p text:style-name="P331"/>
      <text:p text:style-name="P332"><text:span text:style-name="T332_1">Briefly<text:s/>describe<text:s/>the<text:s/>output’s<text:s/>activities<text:s/>and<text:s/>provide<text:s/>supporting<text:s/>narrative<text:s/>for<text:s/>the<text:s/>score.<text:s/></text:span></text:p>
      <text:p text:style-name="P333"/>
      <text:p text:style-name="P334"><text:span text:style-name="T334_1">Delivery<text:s/>against<text:s/>this<text:s/>output<text:s/>was<text:s/>delayed<text:s/>in<text:s/>the<text:s/>first<text:s/>half<text:s/>of<text:s/>the<text:s/>year,<text:s/>following<text:s/>a<text:s/>strategic<text:s/>decision<text:s/>at<text:s/>the<text:s/>end<text:s/>of<text:s/>Year<text:s/>One<text:s/>to<text:s/>further<text:s/>test<text:s/>the<text:s/>most<text:s/>effective<text:s/>modalities<text:s/></text:span><text:span text:style-name="T334_2">for<text:s/></text:span><text:span text:style-name="T334_3">JRT<text:s/></text:span><text:span text:style-name="T334_4">to</text:span><text:span text:style-name="T334_5"><text:s/>ensure<text:s/></text:span><text:span text:style-name="T334_6">inclusive<text:s/>-<text:s/>‘just’<text:s/>-<text:s/>reform<text:s/>processes.<text:s/></text:span><text:span text:style-name="T334_7">Based<text:s/>on<text:s/>this<text:s/>decision,<text:s/>we<text:s/>did<text:s/>not<text:s/>renew<text:s/>the<text:s/>agreement<text:s/>for<text:s/>temporary<text:s/>support<text:s/>from<text:s/>Meridien<text:s/>Institute<text:s/>and<text:s/>instead<text:s/>launched<text:s/>a<text:s/>competitive<text:s/>process<text:s/>to<text:s/>identify<text:s/>a<text:s/></text:span><text:span text:style-name="T334_8">new<text:s/>long</text:span><text:span text:style-name="T334_9">-term<text:s/>partner.<text:s/></text:span><text:span text:style-name="T334_10">The<text:s/>bid<text:s/>from<text:s/>Clim</text:span><text:span text:style-name="T334_11">-</text:span><text:span text:style-name="T334_12">Eat/University<text:s/>of<text:s/>Leeds</text:span><text:span text:style-name="T334_13"><text:s/>(UoL)</text:span><text:span text:style-name="T334_14"><text:s/>was<text:s/>selected<text:s/>from<text:s/>some<text:s/>80<text:s/>EOIs<text:s/>on<text:s/>strength<text:s/>of<text:s/>their<text:s/>technical<text:s/>capacity<text:s/>and<text:s/>innovative<text:s/>approach.<text:s/></text:span></text:p>
      <text:p text:style-name="P335"><text:span text:style-name="T335_1">Given<text:s/>the<text:s/>FCDO<text:s/>funding<text:s/>pause,<text:s/>a<text:s/>new<text:s/>Accountable<text:s/>Grant<text:s/>could<text:s/>only<text:s/>be<text:s/>signed<text:s/>in<text:s/>August<text:s/>2025,</text:span><text:span text:style-name="T335_2"><text:s/>when<text:s/>it<text:s/>was<text:s/>considered<text:s/>too<text:s/>late<text:s/>to<text:s/>update<text:s/>the<text:s/>log<text:s/>frame<text:s/>indicators</text:span><text:span text:style-name="T335_3">.<text:s/>Since<text:s/>then,<text:s/>however</text:span><text:span text:style-name="T335_4">,<text:s/></text:span><text:span text:style-name="T335_5">progress<text:s/>has<text:s/>been<text:s/>good</text:span><text:span text:style-name="T335_6"><text:s/>with<text:s/>two<text:s/>pilot</text:span><text:span text:style-name="T335_7">s<text:s/>launched<text:s/>in</text:span><text:span text:style-name="T335_8"><text:s/>Indonesia<text:s/>and<text:s/></text:span><text:span text:style-name="T335_9">Tanzania</text:span><text:span text:style-name="T335_10">,<text:s/>and<text:s/>strong<text:s/>engagement<text:s/>from<text:s/>the<text:s/>new<text:s/>delivery<text:s/>partners<text:s/>of<text:s/>the<text:s/></text:span><text:span text:style-name="T335_11">Voices4JRT<text:s/></text:span><text:span text:style-name="T335_12">component<text:s/>to<text:s/></text:span><text:span text:style-name="T335_13">iterate<text:s/>and<text:s/>adapt<text:s/></text:span><text:span text:style-name="T335_14">activities</text:span><text:span text:style-name="T335_15"><text:s/>further</text:span><text:span text:style-name="T335_16"><text:s/>to<text:s/>better<text:s/>align<text:s/>with<text:s/>the<text:s/>W</text:span><text:span text:style-name="T335_17">B-led<text:s/>in-country<text:s/></text:span><text:span text:style-name="T335_18">grants<text:s/>under<text:s/>component<text:s/>1.<text:s/></text:span></text:p>
      <text:p text:style-name="P336"><text:span text:style-name="T336_1">Following<text:s/>this<text:s/>launch,<text:s/>Clim-Eat<text:s/>and<text:s/>UoL</text:span><text:span text:style-name="T336_2"><text:s/>moved<text:s/>quickly<text:s/>to<text:s/>design<text:s/>pilot<text:s/>projects<text:s/>and<text:s/>identify<text:s/>local<text:s/>civil<text:s/>society<text:s/>partners<text:s/>to<text:s/></text:span><text:span text:style-name="T336_3">convene<text:s/></text:span><text:span text:style-name="T336_4">local<text:s/>voices</text:span><text:span text:style-name="T336_5"><text:s/>in</text:span><text:span text:style-name="T336_6"><text:s/></text:span><text:span text:style-name="T336_7">Brazil,<text:s/></text:span><text:span text:style-name="T336_8">Tanzania,</text:span><text:span text:style-name="T336_9"><text:s/>and<text:s/>Indonesia<text:s/>in<text:s/>line<text:s/>with<text:s/>FCDO<text:s/></text:span><text:span text:style-name="T336_10">agreement.</text:span><text:span text:style-name="T336_11"><text:s/>Due<text:s/>to<text:s/>lack<text:s/>of<text:s/>local<text:s/>engagement<text:s/>in<text:s/>Brazil</text:span><text:span text:style-name="T336_12"><text:s/>(feedback<text:s/></text:span><text:span text:style-name="T336_13">suggesting<text:s/>that<text:s/></text:span><text:span text:style-name="T336_14">this<text:s/>was<text:s/>in<text:s/>part<text:s/>due<text:s/></text:span><text:span text:style-name="T336_15">to<text:s/>the<text:s/></text:span><text:span text:style-name="T336_16">limited<text:s/></text:span><text:span text:style-name="T336_17">bandwidth<text:s/>of</text:span><text:span text:style-name="T336_18"><text:s/>target</text:span><text:span text:style-name="T336_19"><text:s/>civil<text:s/>society<text:s/></text:span><text:span text:style-name="T336_20">organisations</text:span><text:span text:style-name="T336_21"><text:s/>ahead<text:s/>of</text:span><text:span text:style-name="T336_22"><text:s/>COP</text:span><text:span text:style-name="T336_23">30<text:s/></text:span><text:span text:style-name="T336_24">in<text:s/>Novemb</text:span><text:span text:style-name="T336_25">er</text:span><text:span text:style-name="T336_26"><text:s/>2025)</text:span><text:span text:style-name="T336_27"><text:s/>work<text:s/>in<text:s/>Brazil<text:s/>was<text:s/>paused<text:s/></text:span><text:span text:style-name="T336_28">while<text:s/></text:span><text:span text:style-name="T336_29"><text:s/>three-month<text:s/>pilot</text:span><text:span text:style-name="T336_30">s</text:span><text:span text:style-name="T336_31"><text:s/>for<text:s/>a<text:s/>non-state<text:s/>actor<text:s/>Community<text:s/>of<text:s/>Practice<text:s/></text:span><text:span text:style-name="T336_32">progressed<text:s/></text:span><text:span text:style-name="T336_33">in<text:s/>Q4</text:span><text:span text:style-name="T336_34"><text:s/>in<text:s/>Indonesia<text:s/>and<text:s/>Tanzania</text:span><text:span text:style-name="T336_35">,<text:s/>with<text:s/>the<text:s/></text:span><text:span text:style-name="T336_36">Center<text:s/>for<text:s/>Indonesian<text:s/>Policy<text:s/>Studies<text:s/>(CIPS)<text:s/>and<text:s/>the<text:s/>Tanzania<text:s/>Forest<text:s/>Conservation<text:s/>Group<text:s/>(TFCG)<text:s/>contracted<text:s/></text:span><text:span text:style-name="T336_37">to<text:s/>carry<text:s/>out<text:s/>local<text:s/>research</text:span><text:span text:style-name="T336_38">,<text:s/>respectively</text:span><text:span text:style-name="T336_39">.<text:s/></text:span></text:p>
      <text:p text:style-name="P337"><text:span text:style-name="T337_1">In<text:s/>Indonesia,<text:s/>activities<text:s/>include<text:s/>piloting<text:s/>lessons<text:s/>from<text:s/>existing<text:s/>CIPS<text:s/>projects,<text:s/>building<text:s/>partnerships<text:s/>among<text:s/>Clim-Eat,<text:s/></text:span><text:span text:style-name="T337_2">UoL</text:span><text:span text:style-name="T337_3">,<text:s/>and<text:s/>CIPS,<text:s/>co-designing<text:s/>long-term<text:s/>plans<text:s/>with<text:s/>the<text:s/></text:span><text:span text:style-name="T337_4">WB</text:span><text:span text:style-name="T337_5"><text:s/>in<text:s/>Banda<text:s/>Aceh</text:span><text:span text:style-name="T337_6"><text:s/>region</text:span><text:span text:style-name="T337_7">,<text:s/>and<text:s/>initiating<text:s/>policy<text:s/>engagement.<text:s/>Initial<text:s/>research<text:s/>in<text:s/>Q4<text:s/>will<text:s/></text:span><text:span text:style-name="T337_8">take<text:s/>place<text:s/></text:span><text:span text:style-name="T337_9">in<text:s/>Manggung,<text:s/>Central<text:s/>Java,<text:s/>focusing<text:s/>on<text:s/>soil<text:s/>health<text:s/>and<text:s/>cash<text:s/>transfers<text:s/>with<text:s/>rice<text:s/>and<text:s/>maize<text:s/>farmers.</text:span></text:p>
      <text:p text:style-name="P338"/>
      <text:p text:style-name="P339"><text:span text:style-name="T339_1">In<text:s/>Tanzania,<text:s/>similar<text:s/>efforts<text:s/>involve<text:s/>TFCG<text:s/>and<text:s/></text:span><text:span text:style-name="T339_2">UoL</text:span><text:span text:style-name="T339_3">:<text:s/>piloting,<text:s/>strengthening<text:s/>partner<text:s/>capacity,<text:s/></text:span><text:span text:style-name="T339_4">co-designing<text:s/>longer<text:s/>term<text:s/>plans</text:span><text:span text:style-name="T339_5"><text:s/>with<text:s/>the<text:s/></text:span><text:span text:style-name="T339_6">WB</text:span><text:span text:style-name="T339_7">,<text:s/>and<text:s/>policy<text:s/>engagement.<text:s/>Research<text:s/>in<text:s/>Q4<text:s/>will<text:s/>be<text:s/>conducted<text:s/>in<text:s/>Lindi,<text:s/>addressing<text:s/>crop<text:s/>rotation,<text:s/>soil<text:s/>management,<text:s/>fertiliser<text:s/>access,<text:s/>and<text:s/>extension<text:s/>services<text:s/>with<text:s/>avocado<text:s/>and<text:s/>cashew<text:s/>farmers.</text:span></text:p>
      <text:p text:style-name="P340"/>
      <text:p text:style-name="P341"><text:span text:style-name="T341_1">Given<text:s/>the<text:s/>challenges<text:s/>in<text:s/>securing</text:span><text:span text:style-name="T341_2"><text:s/></text:span><text:span text:style-name="T341_3">a<text:s/>civil<text:s/>society<text:s/>partner<text:s/>in<text:s/>Brazil,<text:s/>a<text:s/></text:span><text:span text:style-name="T341_4">local<text:s/></text:span><text:span text:style-name="T341_5">consultant<text:s/></text:span><text:span text:style-name="T341_6">was<text:s/>contracted<text:s/>to<text:s/>support</text:span><text:span text:style-name="T341_7"><text:s/>designing<text:s/>future<text:s/>research<text:s/>and<text:s/>mapping<text:s/>stakeholders,<text:s/>aiming<text:s/>to<text:s/>identify<text:s/>a<text:s/>suitable<text:s/>organisation</text:span><text:span text:style-name="T341_8"><text:s/>that<text:s/>can</text:span><text:span text:style-name="T341_9"><text:s/></text:span><text:span text:style-name="T341_10">lead<text:s/>research<text:s/>and<text:s/>convening<text:s/>activities<text:s/>with<text:s/>rural<text:s/>communities</text:span><text:span text:style-name="T341_11">.<text:s/>This<text:s/>partner,<text:s/>alongside<text:s/>one<text:s/>in<text:s/>the<text:s/>Philippines,<text:s/>will<text:s/>be<text:s/>onboarded<text:s/>for<text:s/>upcoming<text:s/>project<text:s/>phase</text:span><text:span text:style-name="T341_12">s.</text:span></text:p>
      <text:p text:style-name="P342"/>
      <text:p text:style-name="P343"><text:span text:style-name="T343_1">Early<text:s/>feedback</text:span><text:span text:style-name="T343_2"><text:s/>from<text:s/>FCDO</text:span><text:span text:style-name="T343_3"><text:s/></text:span><text:span text:style-name="T343_4">on<text:s/>the<text:s/>pilot<text:s/>research</text:span><text:span text:style-name="T343_5"><text:s/>projects,<text:s/>including<text:s/></text:span><text:span text:style-name="T343_6">the<text:s/>proposed</text:span><text:span text:style-name="T343_7"><text:s/></text:span><text:span text:style-name="T343_8">focus,<text:s/>modes<text:s/>and</text:span><text:span text:style-name="T343_9"><text:s/></text:span><text:span text:style-name="T343_10">locality<text:s/></text:span><text:span text:style-name="T343_11">has<text:s/>been<text:s/>taken<text:s/>on<text:s/>board<text:s/>by<text:s/>Clim-Eat<text:s/>and<text:s/>UoL<text:s/>and<text:s/>will<text:s/></text:span><text:span text:style-name="T343_12">be<text:s/>used<text:s/>to<text:s/>shape<text:s/>the<text:s/>ongoing<text:s/>research<text:s/>strategy<text:s/>and<text:s/>approach</text:span><text:span text:style-name="T343_13">.<text:s/></text:span><text:span text:style-name="T343_14">Most<text:s/>importantly,<text:s/>clearer</text:span><text:span text:style-name="T343_15"><text:s/></text:span><text:span text:style-name="T343_16">links</text:span><text:span text:style-name="T343_17"><text:s/>between<text:s/>the<text:s/>local<text:s/>researc</text:span><text:span text:style-name="T343_18">h</text:span><text:span text:style-name="T343_19"><text:s/>and<text:s/></text:span><text:span text:style-name="T343_20">the<text:s/></text:span><text:span text:style-name="T343_21">creation<text:s/>of<text:s/>Communities<text:s/>of<text:s/>Practice</text:span><text:span text:style-name="T343_22"><text:s/>and<text:s/>the<text:s/></text:span><text:span text:style-name="T343_23">understanding<text:s/>and<text:s/>uptake<text:s/>of<text:s/></text:span><text:span text:style-name="T343_24">reformed<text:s/>agricultural<text:s/>subsidies</text:span><text:span text:style-name="T343_25">,<text:s/>as<text:s/>well<text:s/>as<text:s/>the<text:s/>explicit<text:s/>ambition<text:s/>of<text:s/>the<text:s/>TF2030<text:s/>in-country<text:s/>projects,</text:span><text:span text:style-name="T343_26"><text:s/>need</text:span><text:span text:style-name="T343_27">s</text:span><text:span text:style-name="T343_28"><text:s/>to<text:s/>be<text:s/>established</text:span><text:span text:style-name="T343_29">.</text:span><text:span text:style-name="T343_30"><text:s/>Gaps<text:s/>in<text:s/>initial<text:s/>coordination<text:s/>between<text:s/>the<text:s/>WB,<text:s/>Clim-Eat<text:s/>and<text:s/>local<text:s/>delivery<text:s/>partners</text:span><text:span text:style-name="T343_31">,<text:s/>in<text:s/>part</text:span><text:span text:style-name="T343_32"><text:s/></text:span><text:span text:style-name="T343_33">due<text:s/>to<text:s/>the<text:s/>staggered<text:s/>nature<text:s/>of<text:s/>components<text:s/>coming<text:s/>online<text:s/></text:span><text:span text:style-name="T343_34">exacerbated<text:s/>this<text:s/>challenge<text:s/>ahead<text:s/>of<text:s/>the<text:s/>pilot<text:s/>phas</text:span><text:span text:style-name="T343_35">e</text:span><text:span text:style-name="T343_36"><text:s/></text:span><text:span text:style-name="T343_37">Enhanced<text:s/>programme<text:s/>governance<text:s/>to<text:s/>ensure<text:s/>cohesion<text:s/>and<text:s/>join<text:s/>up<text:s/>across<text:s/>the<text:s/>different<text:s/>components<text:s/>was<text:s/>included<text:s/>in<text:s/>the<text:s/>JRTSP<text:s/>Business<text:s/>Case<text:s/>and<text:s/></text:span><text:span text:style-name="T343_38">would<text:s/></text:span><text:span text:style-name="T343_39">provide<text:s/>the<text:s/>necessary<text:s/>strategic<text:s/></text:span><text:span text:style-name="T343_40">overview<text:s/></text:span><text:span text:style-name="T343_41">and<text:s/></text:span><text:span text:style-name="T343_42">direction<text:s/></text:span><text:span text:style-name="T343_43">to<text:s/></text:span><text:span text:style-name="T343_44">maximise<text:s/>the<text:s/></text:span><text:span text:style-name="T343_45">success</text:span><text:span text:style-name="T343_46"><text:s/>of,<text:s/>and<text:s/>leverage<text:s/>between,</text:span><text:span text:style-name="T343_47"><text:s/>all<text:s/></text:span><text:span text:style-name="T343_48">the<text:s/>elements<text:s/>of<text:s/>the<text:s/>programme.</text:span><text:span text:style-name="T343_49"><text:s/></text:span><text:span text:style-name="T343_50"><text:s/></text:span></text:p>
      <text:p text:style-name="P344"/>
      <text:p text:style-name="P345"><text:span text:style-name="T345_1">Describe<text:s/>any<text:s/>changes<text:s/>to<text:s/>this<text:s/>output<text:s/>during<text:s/>the<text:s/>past<text:s/>year,<text:s/>and<text:s/>any<text:s/>planned<text:s/>changes<text:s/></text:span><text:bookmark-start text:name="_Int_FaOlttCz"/><text:span text:style-name="T345_2">as<text:s/>a<text:s/>result<text:s/>of</text:span><text:bookmark-end text:name="_Int_FaOlttCz"/><text:span text:style-name="T345_3"><text:s/>this<text:s/>review.<text:s/></text:span></text:p>
      <text:p text:style-name="P346"/>
      <text:p text:style-name="P347"><text:span text:style-name="T347_1">All<text:s/>output<text:s/>text<text:s/>was<text:s/>updated.</text:span></text:p>
      <text:p text:style-name="P348"/>
      <text:p text:style-name="P349"><text:span text:style-name="T349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50"/>
      <text:p text:style-name="P351"><text:span text:style-name="T351_1">The<text:s/>2025<text:s/>AR<text:s/>recommended<text:s/>an<text:s/>immediate<text:s/>6-month<text:s/>extension<text:s/>to<text:s/>the<text:s/>programme<text:s/>to<text:s/>counteract<text:s/>the<text:s/>impact<text:s/>of<text:s/>procurement<text:s/>delays<text:s/>and<text:s/>be<text:s/>able<text:s/>to<text:s/>reflect<text:s/>this<text:s/>in<text:s/>upcoming<text:s/>contracts</text:span><text:span text:style-name="T351_2">.<text:s/>This<text:s/>will<text:s/>be<text:s/>considered<text:s/>holistically<text:s/>following</text:span><text:span text:style-name="T351_3"><text:s/>confirmation<text:s/>of</text:span><text:span text:style-name="T351_4"><text:s/></text:span><text:span text:style-name="T351_5">ODA<text:s/>allocations<text:s/>for<text:s/>the<text:s/>outer<text:s/>years<text:s/>of<text:s/>the<text:s/>programme.</text:span><text:span text:style-name="T351_6"><text:s/></text:span></text:p>
      <text:p text:style-name="P352"><text:span text:style-name="T352_1">Main<text:s/>Recommendations</text:span></text:p>
      <text:p text:style-name="P353"/>
      <text:p text:style-name="P354"><text:span text:style-name="T354_1">Strengthen<text:s/>programme<text:s/>governance<text:s/>and</text:span><text:span text:style-name="T354_2"><text:s/>communication<text:s/>across<text:s/>JRSTP<text:s/>to<text:s/>embed<text:s/>a<text:s/>more<text:s/>coordinated<text:s/>approach<text:s/>in<text:s/>each<text:s/>priority<text:s/>country</text:span><text:span text:style-name="T354_3"><text:s/>to<text:s/>ensure<text:s/></text:span><text:span text:style-name="T354_4">clearer<text:s/>links<text:s/>between<text:s/>the<text:s/>local<text:s/>research<text:s/>and<text:s/>the<text:s/>creation<text:s/>of<text:s/>Communities<text:s/>of<text:s/>Practice<text:s/></text:span><text:span text:style-name="T354_5">delivering<text:s/>against<text:s/>this<text:s/>output<text:s/></text:span><text:span text:style-name="T354_6">and<text:s/>the<text:s/>understanding<text:s/>and<text:s/>uptake<text:s/>of<text:s/>reformed<text:s/>agricultural<text:s/>subsidies,<text:s/>as<text:s/>well<text:s/>as<text:s/>the<text:s/>explicit<text:s/>ambition<text:s/>of<text:s/>the<text:s/>TF2030<text:s/>in-country<text:s/>projects</text:span><text:span text:style-name="T354_7">.<text:s/></text:span><text:span text:style-name="T354_8">This<text:s/>will<text:s/>better<text:s/>support<text:s/>delivery<text:s/>against<text:s/>the<text:s/>ToC.<text:s/></text:span></text:p>
      <text:p text:style-name="P355"/>
      <text:p text:style-name="P356"><text:span text:style-name="T356_1">The<text:s/>findings<text:s/>of<text:s/>the<text:s/></text:span><text:span text:style-name="T356_2">external</text:span><text:span text:style-name="T356_3"><text:s/>GEDSI<text:s/>Analysis<text:s/>and<text:s/>Political<text:s/>Economy<text:s/>Analysis<text:s/></text:span><text:span text:style-name="T356_4">commissioned<text:s/></text:span><text:span text:style-name="T356_5">by<text:s/>the<text:s/>FCDO<text:s/>team<text:s/></text:span><text:span text:style-name="T356_6">should<text:s/>be<text:s/>use</text:span><text:span text:style-name="T356_7">d</text:span><text:span text:style-name="T356_8"><text:s/></text:span><text:span text:style-name="T356_9">to<text:s/>shape<text:s/>and<text:s/>enhance<text:s/></text:span><text:span text:style-name="T356_10">interventions<text:s/>under<text:s/>this<text:s/>output.<text:s/></text:span></text:p>
      <text:p text:style-name="P357"/>
      <text:p text:style-name="P358"/>
      <text:p text:style-name="P359"/>
      <text:p text:style-name="P360"/>
      <table:table table:style-name="Table10"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27">
          <table:table-cell table:style-name="Cell86">
            <text:p text:style-name="P361"><text:span text:style-name="T361_1">Output<text:s/>Title<text:s/></text:span></text:p>
          </table:table-cell>
          <table:table-cell table:style-name="Cell87" table:number-columns-spanned="4">
            <text:p text:style-name="P362"><text:span text:style-name="T362_1">Experiences<text:s/>shared<text:s/>and<text:s/>documented,<text:s/>workshops<text:s/>delivered<text:s/>and<text:s/>ambition<text:s/>influenced<text:s/>by<text:s/>dialogue<text:s/>and<text:s/>knowledge<text:s/>exchange.</text:span></text:p>
          </table:table-cell>
          <table:covered-table-cell/>
          <table:covered-table-cell/>
          <table:covered-table-cell/>
        </table:table-row>
        <table:table-row table:style-name="Row28">
          <table:table-cell table:style-name="Cell88" table:number-columns-spanned="2">
            <text:p text:style-name="P363"><text:span text:style-name="T363_1">Output<text:s/>number:<text:s/></text:span></text:p>
          </table:table-cell>
          <table:covered-table-cell/>
          <table:table-cell table:style-name="Cell89">
            <text:p text:style-name="P364"><text:span text:style-name="T364_1">4</text:span></text:p>
          </table:table-cell>
          <table:table-cell table:style-name="Cell90">
            <text:p text:style-name="P365"><text:span text:style-name="T365_1">Output<text:s/>Score:<text:s/></text:span></text:p>
          </table:table-cell>
          <table:table-cell table:style-name="Cell91">
            <text:p text:style-name="P366"><text:span text:style-name="T366_1">A</text:span></text:p>
          </table:table-cell>
        </table:table-row>
        <table:table-row table:style-name="Row29">
          <table:table-cell table:style-name="Cell92" table:number-columns-spanned="2">
            <text:p text:style-name="P367"><text:span text:style-name="T367_1">Impact<text:s/>weighting<text:s/>(%):<text:s text:c="2"/></text:span></text:p>
          </table:table-cell>
          <table:covered-table-cell/>
          <table:table-cell table:style-name="Cell93">
            <text:p text:style-name="P368"><text:span text:style-name="T368_1">10</text:span></text:p>
          </table:table-cell>
          <table:table-cell table:style-name="Cell94">
            <text:p text:style-name="P369"><text:span text:style-name="T369_1">Weighting<text:s/>revised<text:s/>since<text:s/>last<text:s/>AR?<text:s/></text:span></text:p>
          </table:table-cell>
          <table:table-cell table:style-name="Cell95">
            <text:p text:style-name="P370"><text:span text:style-name="T370_1">Yes<text:s/>–<text:s/>new<text:s/>output</text:span></text:p>
          </table:table-cell>
        </table:table-row>
      </table:table>
      <text:p text:style-name="P371"/>
      <table:table table:style-name="Table11">
        <table:table-column table:style-name="Column41"/>
        <table:table-column table:style-name="Column42"/>
        <table:table-column table:style-name="Column43"/>
        <table:table-row table:style-name="Row30">
          <table:table-cell table:style-name="Cell96">
            <text:p text:style-name="P372"><text:span text:style-name="T372_1">Indicator(s)</text:span><text:span text:style-name="T372_2"> </text:span></text:p>
          </table:table-cell>
          <table:table-cell table:style-name="Cell97">
            <text:p text:style-name="P373"><text:span text:style-name="T373_1">Milestone(s)<text:s/>for<text:s/>this<text:s/>review</text:span><text:span text:style-name="T373_2"> </text:span></text:p>
          </table:table-cell>
          <table:table-cell table:style-name="Cell98">
            <text:p text:style-name="P374"><text:span text:style-name="T374_1">Progress </text:span><text:span text:style-name="T374_2"> </text:span></text:p>
          </table:table-cell>
        </table:table-row>
        <table:table-row table:style-name="Row31">
          <table:table-cell table:style-name="Cell99">
            <text:p text:style-name="P375"><text:span text:style-name="T375_1">4.1<text:s/>Evidence<text:s/>generated<text:s/>and disseminated on<text:s/>policy<text:s/>reform<text:s/>and<text:s/>subsidy<text:s/>repurposing<text:s/>through<text:s/>JRTSP<text:s/>supported<text:s/>activities,<text:s/>i.e.<text:s/>policy<text:s/>dialogue;<text:s/>the<text:s/>community<text:s/>of<text:s/>practice<text:s/>leads<text:s/>to<text:s/>changes<text:s/>in<text:s/>agricultural<text:s/>policy/<text:s/>is<text:s/>included<text:s/>in </text:span><text:span text:style-name="T375_2">non-state</text:span><text:span text:style-name="T375_3"> actor<text:s/>advocacy<text:s/>nationally<text:s/>and<text:s/>globally.<text:s/>(Number<text:s/>of<text:s/>reports<text:s/>&amp;<text:s/>number<text:s/>of<text:s/>learning<text:s/>events) </text:span></text:p>
          </table:table-cell>
          <table:table-cell table:style-name="Cell100">
            <text:p text:style-name="P376"><text:span text:style-name="T376_1">None<text:s/>–<text:s/>new<text:s/>output </text:span></text:p>
          </table:table-cell>
          <table:table-cell table:style-name="Cell101">
            <text:p text:style-name="P377"><text:span text:style-name="T377_1">Component 1:</text:span><text:span text:style-name="T377_2"> </text:span></text:p>
            <text:p text:style-name="P378"/>
            <text:p text:style-name="P379"><text:span text:style-name="T379_1">FS2030<text:s/>delivered<text:s/></text:span><text:span text:style-name="T379_2">5</text:span><text:span text:style-name="T379_3"><text:s/></text:span><text:span text:style-name="T379_4">Policy<text:s/>Dialogues<text:s/>in<text:s/>Rom</text:span><text:span text:style-name="T379_5">e</text:span><text:span text:style-name="T379_6">,<text:s/></text:span><text:span text:style-name="T379_7">Hanoi,<text:s/></text:span><text:span text:style-name="T379_8">Singapore<text:s/></text:span><text:span text:style-name="T379_9">and<text:s/>Malawi<text:s/></text:span><text:span text:style-name="T379_10">and<text:s/>Zambia<text:s/></text:span><text:span text:style-name="T379_11">over<text:s/>the<text:s/>course<text:s/>of<text:s/>the<text:s/>year</text:span><text:span text:style-name="T379_12">.<text:s/></text:span></text:p>
            <text:p text:style-name="P380"/>
            <text:p text:style-name="P381"><text:span text:style-name="T381_1">Impact<text:s/>Programmes</text:span><text:span text:style-name="T381_2">,<text:s/>d</text:span><text:span text:style-name="T381_3">esigned</text:span><text:span text:style-name="T381_4"><text:s/>by<text:s/>the<text:s/>World<text:s/>Bank</text:span><text:span text:style-name="T381_5"><text:s/>to<text:s/>accelerate<text:s/></text:span><text:span text:style-name="T381_6">the<text:s/></text:span><text:span text:style-name="T381_7">impact<text:s/>of<text:s/>proven<text:s/>solutions<text:s/>in<text:s/>selected<text:s/>countries<text:s/>committed<text:s/>to<text:s/>adopt<text:s/>reforms</text:span><text:span text:style-name="T381_8">,</text:span><text:span text:style-name="T381_9"><text:s/>were</text:span><text:span text:style-name="T381_10"><text:s/>also</text:span><text:span text:style-name="T381_11"><text:s/>launched<text:s/>in<text:s/>A</text:span><text:span text:style-name="T381_12">sia</text:span><text:span text:style-name="T381_13"><text:s/>on</text:span><text:span text:style-name="T381_14"><text:s/>‘Scaling<text:s/>NextGen<text:s/>Rice’<text:s/></text:span><text:span text:style-name="T381_15">(June<text:s/>2025</text:span><text:span text:style-name="T381_16"><text:s/>and<text:s/>March<text:s/>2026</text:span><text:span text:style-name="T381_17">)<text:s/></text:span><text:span text:style-name="T381_18">and<text:s/></text:span><text:span text:style-name="T381_19">Sub-Saharan</text:span><text:span text:style-name="T381_20"><text:s/>Africa<text:s/>on<text:s/>‘</text:span><text:span text:style-name="T381_21">Repurposing<text:s/>Agriculture<text:s/>Support<text:s/>for<text:s/>Soil<text:s/>Health</text:span><text:span text:style-name="T381_22">’<text:s/>(Feb<text:s/>2026)</text:span><text:span text:style-name="T381_23">.</text:span></text:p>
            <text:p text:style-name="P382"/>
            <text:p text:style-name="P383"><text:span text:style-name="T383_1">FS2030<text:s/>also </text:span><text:span text:style-name="T383_2">pr</text:span><text:span text:style-name="T383_3">omoted food<text:s/>systems<text:s/>transformation<text:s/>and<text:s/>influenc</text:span><text:span text:style-name="T383_4">ing</text:span><text:span text:style-name="T383_5"><text:s/>global<text:s/>platforms<text:s/>by<text:s/>leading<text:s/>advocacy,<text:s/>stakeholder </text:span><text:bookmark-start text:name="_Int_HSL5ifyk"/><text:span text:style-name="T383_6">engagement</text:span><text:bookmark-end text:name="_Int_HSL5ifyk"/><text:span text:style-name="T383_7"> and<text:s/>outreach<text:s/>at </text:span><text:span text:style-name="T383_8"><text:a xlink:type="simple" xlink:href="https://www.unfoodsystemshub.org/un-food-systems-summit-4-stocktake/"><text:span text:style-name="T383_9">UNFSS+4</text:span></text:a></text:span><text:span text:style-name="T383_10">,<text:s/>WB-IMF<text:s/>Annual<text:s/>Meetings, </text:span><text:span text:style-name="T383_11"><text:a xlink:type="simple" xlink:href="https://unfccc.int/cop30"><text:span text:style-name="T383_12">COP30</text:span></text:a></text:span><text:span text:style-name="T383_13">, </text:span><text:span text:style-name="T383_14">CFS,<text:s/></text:span><text:span text:style-name="T383_15"><text:a xlink:type="simple" xlink:href="https://www.climateweeknyc.org/"><text:span text:style-name="T383_16">NYC<text:s/>Climate<text:s/>Week</text:span></text:a></text:span><text:span text:style-name="T383_17">, </text:span><text:span text:style-name="T383_18"><text:a xlink:type="simple" xlink:href="https://www.sustainability-conference.org/en/hsc25"><text:span text:style-name="T383_19">Hamburg<text:s/>Sustainability<text:s/>Conference</text:span></text:a></text:span><text:span text:style-name="T383_20">, </text:span><text:span text:style-name="T383_21"><text:a xlink:type="simple" xlink:href="https://www.gffa-berlin.de/en/"><text:span text:style-name="T383_22">GFFA</text:span></text:a></text:span><text:span text:style-name="T383_23">,<text:s/>Africa<text:s/>Food<text:s/>Systems-Dakar,<text:s/>and<text:s/>other<text:s/>fora.</text:span><text:span text:style-name="T383_24"> </text:span></text:p>
            <text:p text:style-name="P384"><text:span text:style-name="T384_1"> </text:span></text:p>
            <text:p text:style-name="P385"><text:span text:style-name="T385_1">A<text:s/>wide<text:s/>range<text:s/>of<text:s/>p</text:span><text:span text:style-name="T385_2">ublications<text:s/></text:span><text:span text:style-name="T385_3">were<text:s/>supported</text:span><text:span text:style-name="T385_4"><text:s/>and<text:s/>disseminated</text:span><text:span text:style-name="T385_5"><text:s/>by<text:s/>FS2030</text:span><text:span text:style-name="T385_6"><text:s/>including:<text:s/></text:span></text:p>
            <text:list text:style-name="LS24" xml:id="list37">
              <text:list-item>
                <text:p text:style-name="P386"><text:span text:style-name="T386_1"><text:a xlink:type="simple" office:target-frame-name="_blank" xlink:href="https://thedocs.worldbank.org/en/doc/9fc51af59ab855a9a31a7f01ede42759-0320012025/original/FS2030-2025-Policy-Compendium-5.pdf"><text:span text:style-name="T386_2">Repurposing<text:s/>Agricultural<text:s/>Support.<text:s/>2025<text:s/>Policy<text:s/>Compendium.</text:span></text:a></text:span><text:span text:style-name="T386_3"> UK<text:s/>support<text:s/>for<text:s/>this<text:s/>document<text:s/>was noted.   </text:span></text:p>
              </text:list-item>
              <text:list-item>
                <text:p text:style-name="P387"><text:span text:style-name="T387_1"><text:a xlink:type="simple" office:target-frame-name="_blank" xlink:href="https://documents1.worldbank.org/curated/en/099120525134551146/pdf/P500988-bf44448f-5963-44f0-9143-6b247f1ef031.pdf"><text:span text:style-name="T387_2">Support<text:s/>for<text:s/>Repurposing<text:s/>of<text:s/>Agrifood<text:s/>Public<text:s/>Policies<text:s/>and<text:s/>Programmes:<text:s/>Moving<text:s/>from<text:s/>Advocacy<text:s/>to<text:s/>Actions’</text:span></text:a></text:span><text:span text:style-name="T387_3">.<text:s/>FS2030 presented the<text:s/>report<text:s/>at<text:s/>the<text:s/>Hamburg<text:s/>Sustainability<text:s/>Conference.  </text:span></text:p>
              </text:list-item>
              <text:list-item>
                <text:p text:style-name="P388"><text:span text:style-name="T388_1"><text:a xlink:type="simple" xlink:href="https://www.worldbank.org/en/topic/agriculture/publication/recipe-for-livable-planet"><text:span text:style-name="T388_2">Recipe<text:s/>for<text:s/>a<text:s/></text:span><text:span text:style-name="T388_3">Liveable</text:span><text:span text:style-name="T388_4"><text:s/>Planet:<text:s/>Achieving<text:s/>Net<text:s/>Zero<text:s/>Emissions<text:s/>in<text:s/>the<text:s/>Agrifood<text:s/>System</text:span></text:a></text:span></text:p>
              </text:list-item>
              <text:list-item>
                <text:p text:style-name="P389"><text:span text:style-name="T389_1">Contributing<text:s/>to<text:s/>the<text:s/>publication<text:s/>of<text:s/>the<text:s/>One<text:s/>Health<text:s/>Atlas,<text:s/>including<text:s/>a<text:s/>proposed<text:s/>framework<text:s/>for<text:s/>investing<text:s/>in<text:s/>One<text:s/>Health. </text:span></text:p>
              </text:list-item>
              <text:list-item>
                <text:p text:style-name="P390"><text:span text:style-name="T390_1">10<text:s/>publicly<text:s/>available,<text:s/>monthly </text:span><text:span text:style-name="T390_2"><text:a xlink:type="simple" office:target-frame-name="_blank" xlink:href="https://www.worldbank.org/en/topic/agriculture/brief/food-security-update"><text:span text:style-name="T390_3">Food<text:s/>Security<text:s/>Updates</text:span></text:a></text:span><text:span text:style-name="T390_4">. </text:span></text:p>
              </text:list-item>
              <text:list-item>
                <text:p text:style-name="P391"><text:span text:style-name="T391_1">Three<text:s/>analytical<text:s/>reports</text:span><text:span text:style-name="T391_2"><text:s/>relating<text:s/>to<text:s/>the<text:s/>agrifood<text:s/>sector<text:s/>and<text:s/>nutrition</text:span><text:span text:style-name="T391_3"><text:note text:note-class="footnote"><text:note-citation/><text:note-body><text:list text:style-name="LS26" xml:id="list42"><text:list-item><text:p text:style-name="P392"><text:span text:style-name="T392_1"><text:s/></text:span><text:span text:style-name="T392_2">Reshaping<text:s/>the<text:s/>Agrifood<text:s/>Sector<text:s/>for<text:s/>Healthier<text:s/>Diets:<text:s/>Exploring<text:s/>the<text:s/>Links<text:s/>between<text:s/>Agrifood<text:s/>Public<text:s/>Support<text:s/>and<text:s/>Diet<text:s/>Quality,<text:s/>which<text:s/>includes<text:s/>global<text:s/>cross-country<text:s/>analysis<text:s/>and<text:s/>country-specific<text:s/>deep<text:s/>dives<text:s/>in<text:s/>Bangladesh<text:s/>and<text:s/>Malawi</text:span><text:span text:style-name="T392_3">;</text:span><text:span text:style-name="T392_4"><text:s/>Uncovering<text:s/>the<text:s/>Economic<text:s/>Costs<text:s/>of<text:s/>Unhealthy<text:s/>Diets:<text:s/>A<text:s/>New<text:s/>Methodology<text:s/>and<text:s/>Country<text:s/>Applications<text:s/>in<text:s/>Ethiopia<text:s/>and<text:s/>the<text:s/>Philippines<text:s/>(conducted<text:s/>in<text:s/>partnership<text:s/>with<text:s/>the<text:s/>Food<text:s/>and<text:s/>Agriculture<text:s/>Organization<text:s/>of<text:s/>the<text:s/>United<text:s/>Nations<text:s/>[FAO])<text:s/>and</text:span><text:span text:style-name="T392_5">;</text:span><text:span text:style-name="T392_6"><text:s/>Sustainable<text:s/>Healthy<text:s/>Diets<text:s/>in<text:s/>Cambodia:<text:s/>Evidence<text:s/>for<text:s/>Transforming<text:s/>Food<text:s/>Systems<text:s/>(conducted<text:s/>in<text:s/>partnership<text:s/>with<text:s/>the<text:s/>World<text:s/>Food<text:s/>Programme<text:s/>[WFP]). </text:span></text:p></text:list-item></text:list><text:p text:style-name="P393"/></text:note-body></text:note></text:span><text:span text:style-name="T393_1"><text:s/></text:span></text:p>
              </text:list-item>
              <text:list-item>
                <text:p text:style-name="P394"><text:span text:style-name="T394_1">The</text:span><text:span text:style-name="T394_2"><text:s/>Biodiversity<text:s/>in<text:s/>Agriculture<text:s/>report,<text:s/>the<text:s/>World<text:s/>Bank’s<text:s/>first<text:s/>major<text:s/>global<text:s/>report<text:s/>on<text:s/>the<text:s/>topic. </text:span></text:p>
              </text:list-item>
              <text:list-item>
                <text:p text:style-name="P395"><text:span text:style-name="T395_1">A</text:span><text:span text:style-name="T395_2"><text:s/>flagship<text:s/>report<text:s/>on<text:s/>the<text:s/>role<text:s/>of<text:s/>AI<text:s/>in<text:s/>strengthening<text:s/>agrifood<text:s/>systems.  </text:span></text:p>
              </text:list-item>
            </text:list>
            <text:p text:style-name="P396"/>
            <text:p text:style-name="P397"><text:span text:style-name="T397_1">Component 3:</text:span><text:span text:style-name="T397_2"> </text:span></text:p>
            <text:p text:style-name="P398"/>
            <text:p text:style-name="P399"><text:span text:style-name="T399_1">Throughout<text:s/>Q3,<text:s/>the<text:s/>University<text:s/>of<text:s/>Leeds<text:s/></text:span><text:span text:style-name="T399_2">launc</text:span><text:span text:style-name="T399_3">h</text:span><text:span text:style-name="T399_4">ed</text:span><text:span text:style-name="T399_5"><text:s/>a<text:s/>blog<text:s/>series<text:s/>aimed<text:s/>at<text:s/>engaging<text:s/>civil<text:s/>society<text:s/>audiences<text:s/>and<text:s/>the<text:s/>wider,<text:s/>global<text:s/>food<text:s/>systems<text:s/>community,<text:s/>and<text:s/>the</text:span><text:span text:style-name="T399_6"><text:s/></text:span><text:span text:style-name="T399_7"><text:a xlink:type="simple" xlink:href="https://clim-eat.org/voices4jrt/"><text:span text:style-name="T399_8">Voices4JRT<text:s/>webpage</text:span></text:a></text:span><text:span text:style-name="T399_9">,<text:s/>hosted<text:s/>via<text:s/>the<text:s/>Clim-Eat<text:s/>website,<text:s/>was<text:s/>launched<text:s/>in<text:s/>October,<text:s/>ahead<text:s/>of<text:s/>COP30.<text:s/></text:span></text:p>
            <text:p text:style-name="P400"/>
            <text:p text:style-name="P401"><text:span text:style-name="T401_1">Publications: </text:span></text:p>
            <text:list text:style-name="LS24" xml:id="list46">
              <text:list-item>
                <text:p text:style-name="P402"><text:span text:style-name="T402_1">‘</text:span><text:span text:style-name="T402_2"><text:a xlink:type="simple" office:target-frame-name="_blank" xlink:href="https://globalfoodleeds.medium.com/bridging-the-gap-representing-farmers-and-marginalised-voices-at-cop30-2951868045b5"><text:span text:style-name="T402_3">Bridging<text:s/>the<text:s/>Gap:<text:s/>Representing<text:s/>Farmers<text:s/>and<text:s/>Marginalised<text:s/>Voices<text:s/>at<text:s/>COP30</text:span></text:a></text:span><text:span text:style-name="T402_4">’,  </text:span></text:p>
              </text:list-item>
              <text:list-item>
                <text:p text:style-name="P403"><text:span text:style-name="T403_1">‘</text:span><text:span text:style-name="T403_2"><text:a xlink:type="simple" office:target-frame-name="_blank" xlink:href="https://medium.com/globalfoodleeds/what-does-a-just-rural-transition-mean-in-the-context-of-global-food-systems-10cfa72f34f3"><text:span text:style-name="T403_3">What<text:s/>does<text:s/>a<text:s/>just<text:s/>rural<text:s/>transition<text:s/>mean<text:s/>in<text:s/>the<text:s/>context<text:s/>of<text:s/>global<text:s/>food<text:s/>systems?</text:span></text:a></text:span><text:span text:style-name="T403_4">’ </text:span></text:p>
              </text:list-item>
              <text:list-item>
                <text:p text:style-name="P404"><text:span text:style-name="T404_1">‘</text:span><text:span text:style-name="T404_2"><text:a xlink:type="simple" office:target-frame-name="_blank" xlink:href="https://medium.com/globalfoodleeds/what-role-for-subsidy-repurposing-in-just-rural-transitions-59053ac654b0"><text:span text:style-name="T404_3">What<text:s/>role<text:s/>for<text:s/>subsidy<text:s/>repurposing<text:s/>in<text:s/>just<text:s/>rural<text:s/>transitions?</text:span></text:a></text:span><text:span text:style-name="T404_4"> </text:span></text:p>
              </text:list-item>
              <text:list-item>
                <text:p text:style-name="P405"><text:span text:style-name="T405_1">‘</text:span><text:span text:style-name="T405_2"><text:a xlink:type="simple" office:target-frame-name="_blank" xlink:href="https://clim-eat.org/mechanisms-of-inclusion-reflecting-on-the-csa-conference/"><text:span text:style-name="T405_3">The<text:s/>Mechanisms<text:s/>of<text:s/>Inclusion:<text:s/>Reflecting<text:s/>on<text:s/>the<text:s/>Global<text:s/>Climate-Smart<text:s/>Agriculture<text:s/>Conference</text:span></text:a></text:span><text:span text:style-name="T405_4"> </text:span></text:p>
              </text:list-item>
            </text:list>
            <text:p text:style-name="P406"/>
            <text:p text:style-name="P407"><text:span text:style-name="T407_1">International<text:s/>Outreach:<text:s/></text:span></text:p>
            <text:list text:style-name="LS24" xml:id="list50">
              <text:list-item>
                <text:p text:style-name="P408"><text:span text:style-name="T408_1">Climate<text:s/>Smart<text:s/>Agriculture<text:s/>(CSA) conference,<text:s/>Brasilia,<text:s/>Nov<text:s/>2025:<text:s/></text:span><text:span text:style-name="T408_2">co-hosted<text:s/>in<text:s/>Brasilia<text:s/>by<text:s/>Clim-Eat;<text:s/>the<text:s/>Ministry<text:s/>of<text:s/>Agriculture<text:s/>and<text:s/>Livestock<text:s/>in<text:s/>Brazil;<text:s/>the<text:s/>Ministry<text:s/>of<text:s/>Agriculture,<text:s/>Nature,<text:s/>and<text:s/>Food<text:s/>Quality<text:s/>in<text:s/>the<text:s/>Netherlands;<text:s/>and<text:s/>the<text:s/>University<text:s/>of<text:s/>Brasilia</text:span><text:span text:style-name="T408_3"><text:s/></text:span></text:p>
              </text:list-item>
              <text:list-item>
                <text:p text:style-name="P409"><text:span text:style-name="T409_1">COP30</text:span><text:span text:style-name="T409_2"><text:s/>(see<text:s/>detail<text:s/>below)</text:span></text:p>
              </text:list-item>
              <text:list-item>
                <text:p text:style-name="P410"><text:span text:style-name="T410_1">Global<text:s/>Forum<text:s/>for<text:s/>Food<text:s/>and<text:s/>Agriculture: Multi-Stakeholder<text:s/>Roundtable<text:s/>on<text:s/>Repurposing<text:s/>Public<text:s/>Policies<text:s/>and<text:s/>Support<text:s/>for<text:s/>Sustainable<text:s/>Land<text:s/>and<text:s/>Water<text:s/>Management. </text:span></text:p>
              </text:list-item>
            </text:list>
            <text:p text:style-name="P411"><text:span text:style-name="T411_1"> </text:span></text:p>
          </table:table-cell>
        </table:table-row>
        <table:table-row table:style-name="Row32">
          <table:table-cell table:style-name="Cell102">
            <text:p text:style-name="P412"><text:span text:style-name="T412_1">4.2 X<text:s/>number<text:s/>of<text:s/>political<text:s/>and<text:s/>policy<text:s/>messages<text:s/>created<text:s/>by<text:s/>Community<text:s/>of<text:s/>Practice<text:s/>that<text:s/>are<text:s/>taken<text:s/>up<text:s/>in<text:s/>government<text:s/>and<text:s/>global<text:s/>fora<text:s/>and<text:s/>platforms. </text:span></text:p>
          </table:table-cell>
          <table:table-cell table:style-name="Cell103">
            <text:p text:style-name="P413"><text:span text:style-name="T413_1">0 </text:span></text:p>
          </table:table-cell>
          <table:table-cell table:style-name="Cell104">
            <text:p text:style-name="P414"><text:span text:style-name="T414_1">Component 3: </text:span><text:span text:style-name="T414_2"> </text:span></text:p>
            <text:p text:style-name="P415"><text:span text:style-name="T415_1">It<text:s/>is<text:s/>too<text:s/>early<text:s/>to<text:s/>capture<text:s/>delivery<text:s/>against<text:s/>this<text:s/>indicator,<text:s/>as<text:s/></text:span><text:span text:style-name="T415_2">the<text:s/>local-level<text:s/>engagement<text:s/>for<text:s/>message<text:s/>creation<text:s/>is<text:s/>under progress</text:span><text:span text:style-name="T415_3">,<text:s/>however<text:s/>Clim-Eat<text:s/>has<text:s/>begun<text:s/>work<text:s/>to</text:span><text:span text:style-name="T415_4"><text:s/>establish</text:span><text:span text:style-name="T415_5"><text:s/>a<text:s/></text:span><text:span text:style-name="T415_6">High-Level<text:s/>Panel<text:s/>(HLP)</text:span><text:span text:style-name="T415_7"><text:s/>of<text:s/>global<text:s/>leaders<text:s/>across<text:s/>finance,<text:s/>climate,<text:s/>and<text:s/>agriculture<text:s/>to<text:s/>champion<text:s/>a<text:s/>"Just<text:s/>Transition"<text:s/>framework<text:s/>for<text:s/>repurposing<text:s/>public<text:s/>support.<text:s/></text:span></text:p>
          </table:table-cell>
        </table:table-row>
      </table:table>
      <text:p text:style-name="P416"/>
      <text:p text:style-name="P417"><text:span text:style-name="T417_1"><text:line-break/></text:span><text:span text:style-name="T417_2">Briefly<text:s/>describe<text:s/>the<text:s/>output’s<text:s/>activities<text:s/>and<text:s/>provide<text:s/>supporting<text:s/>narrative<text:s/>for<text:s/>the<text:s/>score.</text:span><text:span text:style-name="T417_3"><text:s/></text:span></text:p>
      <text:p text:style-name="P418"/>
      <text:p text:style-name="P419"><text:span text:style-name="T419_1">Progress<text:s/>against<text:s/>this<text:s/>output<text:s/>has<text:s/>been<text:s/>strong</text:span><text:span text:style-name="T419_2">.<text:s/></text:span><text:span text:style-name="T419_3">FS2030<text:s/>generated<text:s/>and<text:s/>disseminated<text:s/>a<text:s/>large<text:s/>variety<text:s/>of<text:s/>knowledge<text:s/>products</text:span><text:span text:style-name="T419_4"><text:s/>through<text:s/>regional<text:s/>dialogues<text:s/>and<text:s/>other<text:s/>events,<text:s/></text:span><text:span text:style-name="T419_5">building</text:span><text:span text:style-name="T419_6"><text:s/>on<text:s/></text:span><text:span text:style-name="T419_7">previous<text:s/></text:span><text:span text:style-name="T419_8">seed-funding</text:span><text:span text:style-name="T419_9"><text:s/></text:span><text:span text:style-name="T419_10">(£5.5m<text:s/>from<text:s/>2021<text:s/>–<text:s/>2024)</text:span><text:span text:style-name="T419_11"><text:s/>from</text:span><text:span text:style-name="T419_12"><text:s/>F</text:span><text:span text:style-name="T419_13">CDO that catalysed<text:s/>policy<text:s/>reform<text:s/>towards<text:s/>sustainable<text:s/></text:span><text:span text:style-name="T419_14">agriculture<text:s/></text:span><text:span text:style-name="T419_15">and<text:s/>current<text:s/>JRTSP<text:s/>funding.<text:s/></text:span><text:span text:style-name="T419_16">Clim-Eat<text:s/>and<text:s/>UoL</text:span><text:span text:style-name="T419_17"><text:s/></text:span><text:span text:style-name="T419_18">l</text:span><text:span text:style-name="T419_19">ed<text:s/>strong<text:s/>engagement<text:s/>around<text:s/>COP30</text:span><text:span text:style-name="T419_20"><text:s/>and<text:s/>the<text:s/>Climate<text:s/>Smart<text:s/>Agriculture<text:s/>Conference<text:s/>in<text:s/>November<text:s/>and<text:s/></text:span><text:span text:style-name="T419_21">launched<text:s/>a<text:s/>blog<text:s/>series<text:s/>hosted<text:s/>on<text:s/>a<text:s/>new<text:s/>Voices4JRT<text:s/>website.</text:span><text:span text:style-name="T419_22"><text:s/></text:span><text:span text:style-name="T419_23">Additionally,<text:s/>Clim-Eat<text:s/>have<text:s/>designed<text:s/>an<text:s/>updated<text:s/>advocacy<text:s/>and<text:s/>influencing<text:s/>strategy<text:s/></text:span><text:span text:style-name="T419_24">which</text:span><text:span text:style-name="T419_25"><text:s/>is<text:s/>moving<text:s/>to<text:s/>delivery.</text:span></text:p>
      <text:p text:style-name="P420"/>
      <text:p text:style-name="P421"><text:span text:style-name="T421_1">Key<text:s/>events<text:s/>include<text:s/>the<text:s/>regional<text:s/></text:span><text:span text:style-name="T421_2">dialogue,<text:s/></text:span><text:span text:style-name="T421_3">Making<text:s/>Food<text:s/>Systems<text:s/>Transformation<text:s/>a<text:s/>Reality<text:s/>on<text:s/>the<text:s/>Ground<text:s/>in<text:s/>Eastern<text:s/>and<text:s/>Southern<text:s/>Africa</text:span><text:span text:style-name="T421_4"><text:s/>which<text:s/>took<text:s/>place<text:s/></text:span><text:span text:style-name="T421_5">in<text:s/>Malawi</text:span><text:span text:style-name="T421_6"><text:s/>in<text:s/>May</text:span><text:span text:style-name="T421_7"><text:s/>2025</text:span><text:span text:style-name="T421_8">.<text:s/>This<text:s/>event,<text:s/>hosted<text:s/>by<text:s/>the<text:s/>Government<text:s/>of<text:s/>Malawi<text:s/>with<text:s/>the<text:s/>support<text:s/>of<text:s/>the<text:s/>Government<text:s/>of<text:s/>Ireland, convened a<text:s/>high-level<text:s/>dialogue<text:s/>amongst<text:s/>12<text:s/>Eastern<text:s/>and<text:s/>Southern<text:s/>African<text:s/>countries.<text:s/>Participants<text:s/>included<text:s/>senior<text:s/>government<text:s/>officials,<text:s/>technical<text:s/>experts,<text:s/>private<text:s/>sector<text:s/>leaders,<text:s/>farmer<text:s/>organizations,<text:s/>and<text:s/>development<text:s/>partners.<text:s/>The<text:s/>dialogue<text:s/>focused<text:s/>on<text:s/>translating<text:s/>the<text:s/>Comprehensive<text:s/>African<text:s/>Agricultural<text:s/>Development<text:s/>Programme<text:s/>(CAADP)<text:s/>Kampala<text:s/>Declaration<text:s/>into<text:s/>country-led<text:s/>action,<text:s/>with<text:s/>a<text:s/>focus<text:s/>on<text:s/>equity,<text:s/>resilience,<text:s/>and<text:s/>market-driven<text:s/>growth.<text:s/>The<text:s/>dialogue<text:s/>served<text:s/>as<text:s/>a<text:s/>vital<text:s/>platform<text:s/>for<text:s/>exchanging<text:s/>best<text:s/>practices,<text:s/>fostering<text:s/>collaboration,<text:s/>and<text:s/>addressing<text:s/>critical<text:s/>gaps<text:s/>in<text:s/>food<text:s/>systems<text:s/>at<text:s/>national<text:s/>and<text:s/>regional<text:s/>levels.<text:s/>One<text:s/>key<text:s/>theme<text:s/>was<text:s/>repurposing<text:s/>agricultural<text:s/>support.</text:span></text:p>
      <text:p text:style-name="P422"/>
      <text:p text:style-name="P423"><text:span text:style-name="T423_1">The<text:s/>launch<text:s/>of<text:s/>the<text:s/></text:span><text:span text:style-name="T423_2">WBG</text:span><text:span text:style-name="T423_3"><text:s/>Impact<text:s/>Programmes<text:s/>on<text:s/>Sustainable<text:s/>Rice<text:s/>in<text:s/>Asia<text:s/>and<text:s/>Soil<text:s/>Health<text:s/>in<text:s/>Sub-Saharan<text:s/>Africa<text:s/></text:span><text:span text:style-name="T423_4">further<text:s/>demonstrate<text:s/>the<text:s/></text:span><text:span text:style-name="T423_5">evolution</text:span><text:span text:style-name="T423_6"><text:s/>of<text:s/>FS2030<text:s/>regional<text:s/>policy<text:s/>dialogues<text:s/>on<text:s/>subsidy<text:s/>reform</text:span><text:span text:style-name="T423_7"><text:s/>from<text:s/></text:span><text:span text:style-name="T423_8">discussion<text:s/>forums<text:s/>to<text:s/>bespoke<text:s/>regional<text:s/>learning<text:s/>journeys<text:s/>with<text:s/></text:span><text:span text:style-name="T423_9">sustained<text:s/>country<text:s/>buy-in.<text:s/></text:span><text:span text:style-name="T423_10">The</text:span><text:span text:style-name="T423_11">se<text:s/></text:span><text:span text:style-name="T423_12">programmes<text:s/>are<text:s/>part<text:s/>of<text:s/>the<text:s/>wider<text:s/></text:span><text:span text:style-name="T423_13">World<text:s/>Bank<text:s/>Group</text:span><text:span text:style-name="T423_14">’s</text:span><text:span text:style-name="T423_15"><text:s/>Academy</text:span><text:span text:style-name="T423_16"><text:s/></text:span><text:span text:style-name="T423_17">Impact<text:s/>Programs,<text:s/>designed<text:s/>to<text:s/>tackle<text:s/>the<text:s/>toughest<text:s/>development<text:s/>challenges.<text:s/></text:span><text:span text:style-name="T423_18">Inclusion<text:s/>of<text:s/>programmes<text:s/>focused<text:s/>on<text:s/>food<text:s/>systems<text:s/>and<text:s/>subsidy<text:s/>reform<text:s/></text:span><text:span text:style-name="T423_19">within<text:s/>this<text:s/>series<text:s/></text:span><text:span text:style-name="T423_20">demonstrate<text:s/>the<text:s/>impact<text:s/>of<text:s/>UK<text:s/></text:span><text:span text:style-name="T423_21">engagement</text:span><text:span text:style-name="T423_22"><text:s/>and<text:s/>influencing</text:span><text:span text:style-name="T423_23"><text:s/>of<text:s/>the<text:s/>WB</text:span><text:span text:style-name="T423_24">G</text:span><text:span text:style-name="T423_25"><text:s/></text:span><text:span text:style-name="T423_26">in<text:s/>support<text:s/></text:span><text:span text:style-name="T423_27">of<text:s/>th</text:span><text:span text:style-name="T423_28">ese<text:s/>priorities.<text:s/></text:span></text:p>
      <text:p text:style-name="P424"/>
      <text:p text:style-name="P425"><text:span text:style-name="T425_1">At<text:s/>COP30,<text:s/>the<text:s/>component<text:s/>3<text:s/>lead,<text:s/>Clim-Eat,<text:s/>hosted<text:s/>eight<text:s/>events,<text:s/>collaborating<text:s/>with<text:s/></text:span><text:bookmark-start text:name="_Int_vwsaS2HQ"/><text:span text:style-name="T425_2">a<text:s/>large<text:s/>range</text:span><text:bookmark-end text:name="_Int_vwsaS2HQ"/><text:span text:style-name="T425_3"><text:s/>of<text:s/>partners<text:s/>across<text:s/>the<text:s/>food<text:s/>system<text:s/>community.<text:s/>Inclusive<text:s/>approaches<text:s/>to<text:s/>agricultural<text:s/>policy<text:s/>design<text:s/>and<text:s/>the<text:s/>repurposing<text:s/>of<text:s/>public<text:s/>support<text:s/>to<text:s/>food<text:s/>and<text:s/>agriculture<text:s/>was<text:s/>highlighted<text:s/>by<text:s/>Clim-Eat<text:s/>across<text:s/>a<text:s/>variety<text:s/>of<text:s/>events,<text:s/>including<text:s/>an<text:s/>official<text:s/>UNFCCC<text:s/>side-event<text:s/>"Unlocking<text:s/>Food<text:s/>Systems<text:s/>Change<text:s/>Through<text:s/>Farmer-Led<text:s/>Research<text:s/>and<text:s/>Policy<text:s/>Innovation",<text:s/>a<text:s/>joint<text:s/>event<text:s/>at<text:s/>the<text:s/>Action<text:s/>on<text:s/>Food<text:s/>Hub<text:s/>with<text:s/>the<text:s/>Dutch<text:s/>government<text:s/>and<text:s/>SNV,<text:s/>"In<text:s/>Focus:<text:s/>Driving<text:s/>Cooperation<text:s/>for<text:s/>Food<text:s/>and<text:s/>Agriculture<text:s/>Under<text:s/>a<text:s/>Changing<text:s/>Climate",<text:s/>and<text:s/>a<text:s/>CGIAR<text:s/>and<text:s/>FAO<text:s/>Pavilion<text:s/>event,<text:s/>"Restoring<text:s/>Soils,<text:s/>Renewing<text:s/>Futures:<text:s/>South-South<text:s/>Cooperation<text:s/>for<text:s/>Climate-Resilient<text:s/>Landscapes</text:span></text:p>
      <text:p text:style-name="P426"/>
      <text:p text:style-name="P427"><text:span text:style-name="T427_1">The<text:s/>component<text:s/>3<text:s/>Voices4JRT<text:s/>project<text:s/>was<text:s/>specifically<text:s/>promoted<text:s/>during<text:s/>an<text:s/>event<text:s/>at<text:s/>the<text:s/>UK<text:s/>COP30<text:s/>Pavilion,<text:s/>“Voices<text:s/>for<text:s/>Climate<text:s/>Justice<text:s/>and<text:s/>Inclusive<text:s/>Nature<text:s/>Action”,<text:s/>focusing<text:s/>on<text:s/>principles<text:s/>for<text:s/>inclusive<text:s/>policy<text:s/>action,<text:s/>connecting<text:s/>with<text:s/>other<text:s/>similar<text:s/>initiatives<text:s/>across<text:s/>the<text:s/>world,<text:s/>and<text:s/>linking<text:s/>the<text:s/>JRTSP<text:s/>team<text:s/>with<text:s/>potential<text:s/>partners<text:s/>and<text:s/>events<text:s/>for<text:s/>the<text:s/>future.<text:s/></text:span></text:p>
      <text:p text:style-name="P428"/>
      <text:p text:style-name="P429"><text:span text:style-name="T429_1">The<text:s/>High<text:s/>Level<text:s/>Panel<text:s/>of<text:s/>senior</text:span><text:span text:style-name="T429_2"><text:s/>global</text:span><text:span text:style-name="T429_3"><text:s/>experts<text:s/>in<text:s/>agriculture</text:span><text:span text:style-name="T429_4">,<text:s/>finance<text:s/>and<text:s/>climate<text:s/>which<text:s/>is</text:span><text:span text:style-name="T429_5"><text:s/>being<text:s/>established<text:s/>by<text:s/>Clim-Eat<text:s/>under<text:s/>component<text:s/>3<text:s/></text:span><text:span text:style-name="T429_6">will<text:s/>act<text:s/>as<text:s/>a<text:s/>critical<text:s/>link<text:s/>between<text:s/>grassroots<text:s/>evidence<text:s/>(drawn<text:s/>from<text:s/>local<text:s/>engagement<text:s/>in<text:s/>Brazil,<text:s/>Tanzania,<text:s/>Indonesia,<text:s/>and<text:s/>the<text:s/>Philippines)<text:s/>and<text:s/>the<text:s/>high-level<text:s/>policy<text:s/>fora<text:s/>where<text:s/>global<text:s/>reform<text:s/>trajectories<text:s/>are<text:s/>set.</text:span><text:span text:style-name="T429_7"><text:s/>Early</text:span><text:span text:style-name="T429_8"><text:s/>indications<text:s/>show<text:s/>positive<text:s/>engagement<text:s/>with<text:s/>the<text:s/>panel,<text:s/>with<text:s/>credib</text:span><text:span text:style-name="T429_9">le<text:s/>experts<text:s/>keen<text:s/>to<text:s/>engage<text:s/>and<text:s/>join.<text:s/>Once<text:s/>established,<text:s/></text:span><text:span text:style-name="T429_10">the<text:s/></text:span><text:span text:style-name="T429_11">High-Level</text:span><text:span text:style-name="T429_12"><text:s/>Panel<text:s/>will<text:s/>be<text:s/>critical<text:s/>in<text:s/>translating<text:s/>bottom-up<text:s/>evidence<text:s/>collected<text:s/>through<text:s/></text:span><text:span text:style-name="T429_13">the<text:s/>Voices4JRT<text:s/>component</text:span><text:span text:style-name="T429_14"><text:s/>into</text:span><text:span text:style-name="T429_15"><text:s/>effective</text:span><text:span text:style-name="T429_16"><text:s/>political<text:s/>narrative</text:span><text:span text:style-name="T429_17"><text:s/></text:span><text:span text:style-name="T429_18">which<text:s/>resonates<text:s/>with<text:s/>policy<text:s/></text:span><text:span text:style-name="T429_19">makers.</text:span></text:p>
      <text:p text:style-name="P430"/>
      <text:p text:style-name="P431"><text:span text:style-name="T431_1">Describe<text:s/>any<text:s/>changes<text:s/>to<text:s/>this<text:s/>output<text:s/>during<text:s/>the<text:s/>past<text:s/>year,<text:s/>and<text:s/>any<text:s/>planned<text:s/>changes<text:s/></text:span><text:bookmark-start text:name="_Int_oBNhbXl6"/><text:span text:style-name="T431_2">as<text:s/>a<text:s/>result<text:s/>of</text:span><text:bookmark-end text:name="_Int_oBNhbXl6"/><text:span text:style-name="T431_3"><text:s/>this<text:s/>review.<text:s/></text:span></text:p>
      <text:p text:style-name="P432"/>
      <text:p text:style-name="P433"><text:span text:style-name="T433_1">None,<text:s/>new<text:s/>output.<text:s/></text:span></text:p>
      <text:p text:style-name="P434"/>
      <text:p text:style-name="P435"/>
      <text:p text:style-name="P436"><text:span text:style-name="T436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37"/>
      <text:p text:style-name="P438"><text:span text:style-name="T438_1">(From<text:s/>2025<text:s/>AR<text:s/>Output<text:s/>2<text:s/>section):<text:s/></text:span></text:p>
      <text:p text:style-name="P439"/>
      <text:p text:style-name="P440"><text:span text:style-name="T440_1">The<text:s/>2025<text:s/>Annual<text:s/>Review<text:s/>recommended<text:s/></text:span><text:span text:style-name="T440_2">developing<text:s/>a<text:s/>strategy<text:s/>for<text:s/>the<text:s/>policy<text:s/>dialogues<text:s/>and<text:s/></text:span><text:span text:style-name="T440_3">considering<text:s/>collective<text:s/>shared<text:s/>learning<text:s/></text:span><text:span text:style-name="T440_4">across<text:s/>components<text:s/>to<text:s/></text:span><text:span text:style-name="T440_5">support<text:s/>the<text:s/>dialogue<text:s/>series</text:span><text:span text:style-name="T440_6">,</text:span><text:span text:style-name="T440_7"><text:s/></text:span><text:span text:style-name="T440_8">complement<text:s/>FS2030<text:s/>efforts<text:s/>and</text:span><text:span text:style-name="T440_9"><text:s/>avoid<text:s/>duplication<text:s/>or<text:s/>designing<text:s/>an<text:s/>ineffective<text:s/>offer</text:span><text:span text:style-name="T440_10">.</text:span><text:span text:style-name="T440_11"><text:s/></text:span><text:span text:style-name="T440_12">This<text:s/>is<text:s/>now<text:s/>underway<text:s/>and<text:s/>progress<text:s/>has<text:s/>been<text:s/>made<text:s/>to<text:s/>coordinate<text:s/>approaches<text:s/>across<text:s/>Components<text:s/>1<text:s/>and<text:s/>3.<text:s/></text:span><text:span text:style-name="T440_13">A<text:s/>strengthened<text:s/>programme<text:s/>governance<text:s/>approach<text:s/>will<text:s/>continue<text:s/>to<text:s/></text:span><text:span text:style-name="T440_14">draw<text:s/>out<text:s/>these<text:s/>synergies<text:s/>and<text:s/>opportunities<text:s/>going<text:s/>forward.<text:s/></text:span></text:p>
      <text:p text:style-name="P441"/>
      <text:p text:style-name="P442"/>
      <text:p text:style-name="P443"/>
      <text:p text:style-name="P444"/>
      <text:p text:style-name="P445"/>
      <text:h text:style-name="P446" text:outline-level="2"><text:span text:style-name="T446_1">D:<text:s/>VALUE<text:s/>FOR<text:s/>MONEY<text:s/></text:span></text:h>
      <text:p text:style-name="P447"/>
      <text:p text:style-name="P448"><text:span text:style-name="T448_1">The<text:s/>programme<text:s/>continues<text:s/>to<text:s/>represent<text:s/>good<text:s/>Value<text:s/>for<text:s/>Money,<text:s/>in<text:s/>line<text:s/>with<text:s/>progress<text:s/>on<text:s/>core<text:s/>components<text:s/>and<text:s/>the<text:s/>strategic<text:s/>rationale<text:s/>set<text:s/>out<text:s/>in<text:s/>the<text:s/>Business<text:s/>Case.<text:s/>However,<text:s/>VfM<text:s/>has<text:s/>been<text:s/>impacted<text:s/>by<text:s/>delays<text:s/></text:span><text:span text:style-name="T448_2">in</text:span><text:span text:style-name="T448_3"><text:s/></text:span><text:span text:style-name="T448_4">commissioning</text:span><text:span text:style-name="T448_5"><text:s/>Component<text:s/>2<text:s/>and<text:s/>the<text:s/>slower-than-expected<text:s/>approval<text:s/>of<text:s/>FS2030<text:s/>grants<text:s/>in<text:s/>Indonesia</text:span><text:span text:style-name="T448_6"><text:s/>and<text:s/>the<text:s/>Philippines.<text:s/></text:span><text:span text:style-name="T448_7">Despite<text:s/>this,<text:s/></text:span><text:span text:style-name="T448_8">performance<text:s/>of<text:s/>components<text:s/></text:span><text:span text:style-name="T448_9">including</text:span><text:span text:style-name="T448_10"><text:s/>FS2030,<text:s/>MEL<text:s/>mobilisation,<text:s/>and<text:s/>early<text:s/>work<text:s/>under<text:s/>Component<text:s/>3</text:span><text:span text:style-name="T448_11"><text:s/>provides<text:s/>a<text:s/>solid<text:s/>foundation<text:s/>for<text:s/>future<text:s/>effectiveness,<text:s/>and<text:s/>the<text:s/>programme<text:s/>remains<text:s/>aligned<text:s/>with<text:s/>the<text:s/>strategic<text:s/>rationale<text:s/>of<text:s/>the<text:s/>Business<text:s/>Case.<text:s/></text:span><text:span text:style-name="T448_12">VfM<text:s/>realisation<text:s/>is<text:s/>maximised</text:span><text:span text:style-name="T448_13"><text:s/>when<text:s/>all<text:s/>components<text:s/>of<text:s/>the<text:s/>programme<text:s/>work<text:s/>together<text:s/>as<text:s/>a<text:s/>coherent<text:s/>system.<text:s/>During<text:s/>this<text:s/>period,<text:s/>increasing<text:s/>synchronisation<text:s/>between<text:s/>Components<text:s/>1,<text:s/>3,<text:s/>and<text:s/>4<text:s/>has<text:s/>strengthened<text:s/>programme<text:s/>efficiency<text:s/>and<text:s/>effectiveness,<text:s/>and<text:s/>t</text:span><text:span text:style-name="T448_14">he<text:s/>full<text:s/>mobilisation<text:s/>of<text:s/>Component<text:s/>2<text:s/>in<text:s/>the<text:s/>next<text:s/>year<text:s/>is<text:s/>expected<text:s/>to<text:s/>restore<text:s/>the<text:s/>intended<text:s/>co</text:span><text:span text:style-name="T448_15">mplementarity<text:s/>across<text:s/>all<text:s/>components.</text:span></text:p>
      <text:p text:style-name="P449"/>
      <text:p text:style-name="P450"><text:span text:style-name="T450_1">Economy:</text:span><text:span text:style-name="T450_2"><text:s/>The<text:s/>programme’s<text:s/>cost<text:s/>structure<text:s/>continues<text:s/>to<text:s/>reflect<text:s/>a<text:s/>sound<text:s/>economic<text:s/>app</text:span><text:span text:style-name="T450_3">roa</text:span><text:span text:style-name="T450_4">ch.<text:s/>The<text:s/>largest<text:s/>financial<text:s/>commitment<text:s/>-<text:s/>£45m<text:s/>to<text:s/>the<text:s/>FS2030<text:s/>Trust<text:s/>Fund</text:span><text:span text:style-name="T450_5"><text:s/>–<text:s/>utilises<text:s/>the<text:s/></text:span><text:span text:style-name="T450_6">WB</text:span><text:span text:style-name="T450_7">’s<text:s/>established<text:s/>policy<text:s/>advisory,<text:s/>analytics,<text:s/>and<text:s/>lending<text:s/>systems,<text:s/>enabling<text:s/>access<text:s/>to<text:s/>deep<text:s/>technical<text:s/>expertise<text:s/>and<text:s/>core<text:s/>administrative<text:s/>systems<text:s/>without<text:s/>duplicating<text:s/>costs.<text:s/>FS2030<text:s/>activities<text:s/>in<text:s/>2025/26<text:s/>continued<text:s/>to<text:s/>leverage<text:s/>significant<text:s/>co-financ</text:span><text:span text:style-name="T450_8">ing<text:s/>and<text:s/>complementary<text:s/>donor<text:s/>contributions,<text:s/>consistent<text:s/>with<text:s/>the<text:s/>assumptions<text:s/>initially<text:s/>set<text:s/>out<text:s/>in<text:s/>the<text:s/>programme’s<text:s/>Business<text:s/>Case.<text:s/></text:span><text:span text:style-name="T450_9">To<text:s/>date,<text:s/>repurposing<text:s/>projects<text:s/>financed<text:s/>by<text:s/>FS2030<text:s/>are<text:s/>further<text:s/>estimated<text:s/>to<text:s/>have<text:s/>informed<text:s/></text:span><text:bookmark-start text:name="_Int_9Q1nfH7m"/><text:span text:style-name="T450_10">approximately<text:s/>US$3.5<text:s/>billion</text:span><text:bookmark-end text:name="_Int_9Q1nfH7m"/><text:span text:style-name="T450_11"><text:s/>of<text:s/>wider<text:s/></text:span><text:span text:style-name="T450_12">WBG</text:span><text:span text:style-name="T450_13"><text:s/>lending.<text:s/>In<text:s/>turn,<text:s/>the<text:s/>WBG<text:s/>estimate<text:s/>that<text:s/>this<text:s/>lending<text:s/>and<text:s/>analytical<text:s/>work<text:s/>has<text:s/>influenced<text:s/>approximately<text:s/>US$13<text:s/>billion<text:s/>of<text:s/>government<text:s/>spending<text:s/>on<text:s/>agriculture<text:s/>annually.</text:span></text:p>
      <text:p text:style-name="P451"/>
      <text:p text:style-name="P452"><text:span text:style-name="T452_1">Uncertainty</text:span><text:span text:style-name="T452_2"><text:s/>linked<text:s/>to<text:s/>the<text:s/>UK’s<text:s/>decision<text:s/>to<text:s/>move<text:s/>to<text:s/>0.3%<text:s/>ODA/GNI<text:s/>in<text:s/>2027<text:s/>contributed<text:s/>to<text:s/>delays<text:s/>in<text:s/>procuring<text:s/>Component<text:s/>2<text:s/>and<text:s/>issuing<text:s/>Component<text:s/>3’s<text:s/>grant</text:span><text:span text:style-name="T452_3"><text:s/>award</text:span><text:span text:style-name="T452_4">.<text:s/>These<text:s/>delays<text:s/>constrained<text:s/>the<text:s/>programme’s<text:s/>ability<text:s/>to<text:s/></text:span><text:span text:style-name="T452_5">secure<text:s/>timely<text:s/>inputs<text:s/>at<text:s/>expected<text:s/></text:span><text:span text:style-name="T452_6">cost<text:s/>and</text:span><text:span text:style-name="T452_7"><text:s/>leads<text:s/>to<text:s/>an<text:s/>economy<text:s/>risk<text:s/>as<text:s/>the<text:s/>Business<text:s/>Case<text:s/></text:span><text:span text:style-name="T452_8">assumes</text:span><text:span text:style-name="T452_9"><text:s/>simultaneous<text:s/>mobilisation<text:s/>of<text:s/>all<text:s/>components<text:s/>to<text:s/>achieve<text:s/></text:span><text:span text:style-name="T452_10">full</text:span><text:span text:style-name="T452_11"><text:s/></text:span><text:span text:style-name="T452_12">VfM</text:span><text:span text:style-name="T452_13">.<text:s/></text:span><text:span text:style-name="T452_14">Mitigating<text:s/>factors<text:s/>include</text:span><text:span text:style-name="T452_15"><text:s/>the<text:s/>recruit</text:span><text:span text:style-name="T452_16">ment<text:s/>of</text:span><text:span text:style-name="T452_17"><text:s/>the<text:s/>planned<text:s/>programme-funded<text:s/>staff<text:s/>in<text:s/>Brazil,<text:s/>Indonesia,<text:s/>and<text:s/>the<text:s/>Philippines,<text:s/>strengthening<text:s/>in-country<text:s/></text:span><text:span text:style-name="T452_18">engagement<text:s/>and<text:s/>reducing<text:s/>future<text:s/>transaction<text:s/>costs</text:span><text:span text:style-name="T452_19"><text:s/>by<text:s/>providing<text:s/>capacity<text:s/>to<text:s/>support<text:s/>in-country<text:s/>dialogue<text:s/>and<text:s/>coordination.<text:s/></text:span></text:p>
      <text:p text:style-name="P453"/>
      <text:p text:style-name="P454"><text:span text:style-name="T454_1">Overall,<text:s/>the<text:s/>programme<text:s/>continues<text:s/>to<text:s/>purchase<text:s/>high-quality<text:s/>inputs<text:s/>from<text:s/>globally<text:s/>recognised<text:s/>partners,<text:s/>though<text:s/>delays<text:s/>in<text:s/>procurement<text:s/>represent<text:s/>a<text:s/>material<text:s/>economy<text:s/>risk<text:s/>that<text:s/>must<text:s/>be<text:s/>managed<text:s/>closely<text:s/>in<text:s/>the<text:s/>year<text:s/>ahead.<text:s/></text:span></text:p>
      <text:p text:style-name="P455"/>
      <text:p text:style-name="P456"><text:span text:style-name="T456_1">Efficiency:<text:s/></text:span><text:span text:style-name="T456_2">Efficiency<text:s/>has<text:s/>been<text:s/>most<text:s/>impacted<text:s/>by<text:s/>delays<text:s/>in<text:s/>mobilisation.<text:s/>Component<text:s/>2<text:s/>remains<text:s/>unprocured,<text:s/>and<text:s/>Component<text:s/>3<text:s/>began<text:s/>later<text:s/>than<text:s/>planned,<text:s/>reducing<text:s/>the<text:s/>programme’s<text:s/>ability<text:s/>to<text:s/>translate<text:s/>inputs<text:s/>into<text:s/>outputs<text:s/>at<text:s/>the<text:s/>intended<text:s/>pace.<text:s/>The</text:span><text:span text:style-name="T456_3"><text:s/>approval<text:s/>of<text:s/>FS2030<text:s/>projects<text:s/>in<text:s/>Indonesia<text:s/>and<text:s/>the<text:s/>Philippines<text:s/>have<text:s/>also<text:s/>been<text:s/>slower-than-expected<text:s/>due<text:s/>to<text:s/>national<text:s/>political<text:s/>cycles<text:s/>as<text:s/>well<text:s/>as<text:s/>the<text:s/>World<text:s/>Bank’s<text:s/>approval<text:s/>processes.<text:s/></text:span></text:p>
      <text:p text:style-name="P457"/>
      <text:p text:style-name="P458"><text:span text:style-name="T458_1">Despite<text:s/>this,<text:s/>several<text:s/>efficiency-enhancing<text:s/>mitigations<text:s/>have<text:s/>been<text:s/>put<text:s/>into<text:s/>place,<text:s/>including:</text:span></text:p>
      <text:list text:style-name="LS18" xml:id="list53">
        <text:list-item>
          <text:p text:style-name="P459"><text:span text:style-name="T459_1">Alternative<text:s/>delivery<text:s/>channels<text:s/>such<text:s/>as<text:s/>UK<text:s/>PACT<text:s/>in<text:s/>Brazil<text:s/>to<text:s/>maintain<text:s/>momentum<text:s/>where<text:s/>Component<text:s/>2<text:s/>is<text:s/>not<text:s/>yet<text:s/>active.</text:span></text:p>
        </text:list-item>
        <text:list-item>
          <text:p text:style-name="P460"><text:span text:style-name="T460_1">Recruitment<text:s/>of<text:s/>programme-funded<text:s/>staff<text:s/>has<text:s/>enabled<text:s/>more<text:s/>efficient<text:s/>coordination<text:s/>between<text:s/>partner<text:s/>governments,<text:s/>the<text:s/>World<text:s/>Bank,<text:s/>and<text:s/>FCDO<text:s/>Posts.</text:span></text:p>
        </text:list-item>
        <text:list-item>
          <text:p text:style-name="P461"><text:span text:style-name="T461_1">Completion<text:s/>of<text:s/>the<text:s/>MEL<text:s/>inception<text:s/>phase</text:span><text:span text:style-name="T461_2">,<text:s/>including<text:s/>a<text:s/>revised<text:s/>Theory<text:s/>of<text:s/>Change<text:s/>and<text:s/>evaluation<text:s/>architecture,<text:s/>which<text:s/>will<text:s/>significantly<text:s/>improve<text:s/>monitoring<text:s/>efficiency.<text:s/></text:span></text:p>
        </text:list-item>
      </text:list>
      <text:p text:style-name="P462"><text:span text:style-name="T462_1">These<text:s/>steps<text:s/>ensure<text:s/>that<text:s/>efficiency<text:s/>can<text:s/>improve<text:s/>sharply<text:s/>once<text:s/>Component<text:s/>2<text:s/>starts<text:s/>and<text:s/>the<text:s/>synergistic<text:s/>delivery<text:s/>model<text:s/>set<text:s/>out<text:s/>in<text:s/>the<text:s/>Business<text:s/></text:span><text:span text:style-name="T462_2">C</text:span><text:span text:style-name="T462_3">ase<text:s/>is<text:s/></text:span><text:span text:style-name="T462_4">in<text:s/>place</text:span><text:span text:style-name="T462_5">.</text:span></text:p>
      <text:p text:style-name="P463"/>
      <text:p text:style-name="P464"><text:span text:style-name="T464_1">Effectiveness:<text:s/></text:span><text:span text:style-name="T464_2">It<text:s/>is<text:s/>too<text:s/>early<text:s/>to<text:s/>assess<text:s/>effectiveness<text:s/>of<text:s/>the<text:s/>FS2030<text:s/>in-country<text:s/>grants</text:span><text:span text:style-name="T464_3"><text:s/></text:span><text:span text:style-name="T464_4">due<text:s/>to<text:s/>their<text:s/></text:span><text:bookmark-start text:name="_Int_nBc6apkC"/><text:span text:style-name="T464_5">current<text:s/>status</text:span><text:bookmark-end text:name="_Int_nBc6apkC"/><text:span text:style-name="T464_6">.<text:s/></text:span><text:span text:style-name="T464_7">This<text:s/>creates<text:s/>a<text:s/>gap<text:s/>between<text:s/>Business<text:s/>Case<text:s/>expectations<text:s/>and<text:s/>delivery,<text:s/></text:span><text:span text:style-name="T464_8">as<text:s/>VfM<text:s/></text:span><text:span text:style-name="T464_9">is<text:s/>maximised</text:span><text:span text:style-name="T464_10"><text:s/>when<text:s/>all<text:s/>components<text:s/>are<text:s/>working<text:s/>together<text:s/>in<text:s/>tandem</text:span><text:span text:style-name="T464_11"><text:s/>–<text:s/>however<text:s/>this<text:s/>does<text:s/>not<text:s/>yet<text:s/>constitute<text:s/>evidence<text:s/>of<text:s/>failure<text:s/>due<text:s/>to<text:s/>the<text:s/>inherently<text:s/>political<text:s/>nature<text:s/>of<text:s/>policy<text:s/>reform<text:s/>processes,<text:s/>as<text:s/>well<text:s/>as<text:s/>the<text:s/>fact<text:s/>that<text:s/>FS2030<text:s/>delays<text:s/>are<text:s/>consistent<text:s/>with<text:s/>the<text:s/>risk<text:s/>appetite<text:s/>set<text:s/>out<text:s/>in<text:s/>the<text:s/>programme’s<text:s/>Business<text:s/>Case.<text:s/></text:span></text:p>
      <text:p text:style-name="P465"/>
      <text:p text:style-name="P466"><text:span text:style-name="T466_1">Despite<text:s/>these<text:s/>delays,<text:s/>the<text:s/>global<text:s/>FS2030<text:s/>portfolio,<text:s/>towards<text:s/>which<text:s/>the<text:s/>programme<text:s/>contributes<text:s/>and<text:s/>whose<text:s/>results<text:s/>the<text:s/>Business<text:s/>Case<text:s/>considers<text:s/>core<text:s/>evidence<text:s/>of<text:s/>the<text:s/>programme’s<text:s/>effectiveness,<text:s/>has<text:s/>delivered<text:s/>significant<text:s/>systems-level<text:s/>outcomes,<text:s/>including:</text:span></text:p>
      <text:list text:style-name="LS19" xml:id="list56">
        <text:list-item>
          <text:p text:style-name="P467"><text:span text:style-name="T467_1">6<text:s/>million<text:s/>people<text:s/>with<text:s/>improved<text:s/>access<text:s/>to<text:s/>nutritious<text:s/>food.</text:span></text:p>
        </text:list-item>
        <text:list-item>
          <text:p text:style-name="P468"><text:span text:style-name="T468_1">19.1<text:s/>million<text:s/>tons<text:s/>of<text:s/>CO</text:span><text:span text:style-name="T468_2">2</text:span><text:span text:style-name="T468_3">e<text:s/>reduced.</text:span></text:p>
        </text:list-item>
        <text:list-item>
          <text:p text:style-name="P469"><text:span text:style-name="T469_1">8.55<text:s/>million<text:s/>hectares<text:s/>under<text:s/>sustainable<text:s/>land<text:s/>management.</text:span></text:p>
        </text:list-item>
        <text:list-item>
          <text:p text:style-name="P470"><text:span text:style-name="T470_1">3.1<text:s/>million<text:s/>farmers<text:s/>adopting<text:s/>climate-smart<text:s/>innovations.</text:span><text:span text:style-name="T470_2"><text:note text:note-class="footnote"><text:note-citation/><text:note-body><text:p text:style-name="P471"><text:span text:style-name="T471_1"><text:s/></text:span><text:span text:style-name="T471_2"><text:a xlink:type="simple" xlink:href="https://scorecard.worldbank.org/en/home"><text:span text:style-name="T471_3">World<text:s/>Bank<text:s/>Corporate<text:s/>Scorecard</text:span></text:a></text:span><text:span text:style-name="T471_4"><text:s/>(non-public<text:s/>excerpts<text:s/>for<text:s/>FS2030)</text:span><text:span text:style-name="T471_5">.</text:span></text:p></text:note-body></text:note></text:span></text:p>
        </text:list-item>
      </text:list>
      <text:p text:style-name="P472"><text:span text:style-name="T472_1">These<text:s/>outcomes<text:s/>align<text:s/>with<text:s/>the<text:s/>Business<text:s/>Case’s<text:s/>proposition<text:s/>that<text:s/>redirecting<text:s/>harmful<text:s/>subsidies<text:s/>and<text:s/>scaling<text:s/>sustainable<text:s/>agriculture<text:s/>practice<text:s/>generates<text:s/>high<text:s/>potential<text:s/>returns<text:s/>(BCRs<text:s/>of<text:s/>26-87.1<text:s/>in<text:s/>central<text:s/>scenarios).<text:s/>Although<text:s/>these<text:s/>returns</text:span><text:span text:style-name="T472_2"><text:s/>are<text:s/>long-term<text:s/>and<text:s/>cannot<text:s/>be<text:s/>directly<text:s/>attributed<text:s/>to<text:s/>JRTSP,<text:s/>the<text:s/>programme<text:s/>remains<text:s/>on<text:s/>a<text:s/>credible<text:s/>trajectory<text:s/>to<text:s/>contribute<text:s/>to<text:s/>similar<text:s/>outcomes.<text:s/></text:span><text:span text:style-name="T472_3">Additionally,<text:s/>the<text:s/>MEL<text:s/>component<text:s/>has<text:s/>increased<text:s/>clarity<text:s/>on<text:s/>delivery<text:s/>risks<text:s/>and<text:s/>assumptions,<text:s/>improving<text:s/>the<text:s/>programme’s<text:s/>ability<text:s/>to<text:s/>assess<text:s/>effectiveness<text:s/>going<text:s/>forward.<text:s/></text:span></text:p>
      <text:p text:style-name="P473"/>
      <text:p text:style-name="P474"><text:span text:style-name="T474_1">Overall,<text:s/>while<text:s/>country-specific<text:s/>delivery<text:s/>has<text:s/>been<text:s/>impacted<text:s/>by<text:s/>delays<text:s/>and<text:s/>timing<text:s/>issues,<text:s/>the<text:s/>core<text:s/>delivery<text:s/>remains<text:s/>effective,<text:s/>and<text:s/>the<text:s/>programme<text:s/></text:span><text:span text:style-name="T474_2">is<text:s/>on<text:s/>a<text:s/>credible<text:s/>trajectory<text:s/>to<text:s/>its<text:s/>intended<text:s/>outcomes</text:span><text:span text:style-name="T474_3"><text:s/></text:span><text:span text:style-name="T474_4">as<text:s/></text:span><text:span text:style-name="T474_5">its<text:s/></text:span><text:span text:style-name="T474_6">components</text:span><text:span text:style-name="T474_7"><text:s/>fully</text:span><text:span text:style-name="T474_8"><text:s/>mobilise.<text:s/></text:span></text:p>
      <text:p text:style-name="P475"/>
      <text:p text:style-name="P476"><text:span text:style-name="T476_1">Equity:<text:s/></text:span><text:span text:style-name="T476_2">Equity<text:s/>remains<text:s/>a<text:s/>core<text:s/>component<text:s/>of<text:s/>the<text:s/>programme’s<text:s/>VfM<text:s/>proposition,</text:span><text:span text:style-name="T476_3"><text:s/>with<text:s/>the<text:s/>Business<text:s/>Case<text:s/>framing<text:s/>JRTSP<text:s/>as<text:s/>a<text:s/></text:span><text:span text:style-name="T476_4">just</text:span><text:span text:style-name="T476_5"><text:s/>rural<text:s/>transition<text:s/>programme<text:s/>designed<text:s/>to<text:s/>benefit<text:s/>marginalised<text:s/>farmers<text:s/>and<text:s/>rural<text:s/>communities<text:s/>historically<text:s/>excluded<text:s/>from<text:s/>subsidy<text:s/>regimes.</text:span><text:span text:style-name="T476_6"><text:s/></text:span><text:span text:style-name="T476_7">While<text:s/>the<text:s/>programme<text:s/>currently<text:s/>does<text:s/>not<text:s/>generate<text:s/></text:span><text:span text:style-name="T476_8">measurable<text:s/>outcomes</text:span><text:span text:style-name="T476_9"><text:s/>on<text:s/>equitable<text:s/>impacts,<text:s/>it<text:s/>has<text:s/>taken<text:s/>concrete<text:s/>steps<text:s/>to<text:s/>build<text:s/>the<text:s/>analytical<text:s/>and<text:s/>participatory<text:s/>foundations<text:s/>to<text:s/>ensure<text:s/>that<text:s/>reforms<text:s/>benefit<text:s/>gr</text:span><text:span text:style-name="T476_10">oups<text:s/>who<text:s/>are<text:s/>typically<text:s/>under-represented<text:s/>in<text:s/>agricultural<text:s/>policy<text:s/>processes,<text:s/>including<text:s/>small-scale<text:s/>farmers,<text:s/>women,<text:s/>and<text:s/>rural<text:s/>communities.</text:span><text:span text:style-name="T476_11"><text:s/>During</text:span><text:span text:style-name="T476_12"><text:s/>this<text:s/></text:span><text:span text:style-name="T476_13">period,</text:span><text:span text:style-name="T476_14"><text:s/></text:span><text:span text:style-name="T476_15">C</text:span><text:span text:style-name="T476_16">omponent<text:s/>3<text:s/>has<text:s/>begun<text:s/>participatory<text:s/>engagement<text:s/>processes</text:span><text:span text:style-name="T476_17"><text:s/>with<text:s/>partners</text:span><text:span text:style-name="T476_18"><text:s/>in<text:s/>Indonesia<text:s/>and<text:s/>Tanzania</text:span><text:span text:style-name="T476_19"><text:s/>including<text:s/>Photovoice<text:s/>dialogues</text:span><text:span text:style-name="T476_20">,<text:s/>local<text:s/></text:span><text:bookmark-start text:name="_Int_4al8wgYo"/><text:span text:style-name="T476_21">research</text:span><text:bookmark-end text:name="_Int_4al8wgYo"/><text:span text:style-name="T476_22"><text:s/>and<text:s/>community-level<text:s/>dialogues<text:s/>to<text:s/>ensure<text:s/>that<text:s/>the<text:s/>perspectives<text:s/>of<text:s/>women,<text:s/>smallholders,<text:s/>and<text:s/>rural<text:s/>communities<text:s/>inform<text:s/></text:span><text:span text:style-name="T476_23">ongoing<text:s/>FS2030<text:s/>project<text:s/>design</text:span><text:span text:style-name="T476_24">.<text:s/></text:span></text:p>
      <text:p text:style-name="P477"/>
      <text:p text:style-name="P478"><text:span text:style-name="T478_1">Recogn</text:span><text:span text:style-name="T478_2">ising<text:s/>opportunity<text:s/>to<text:s/></text:span><text:span text:style-name="T478_3">enhance<text:s/>equi</text:span><text:span text:style-name="T478_4">t</text:span><text:span text:style-name="T478_5">able<text:s/>outcomes<text:s/>further,<text:s/></text:span><text:span text:style-name="T478_6">programme<text:s/>commissioned<text:s/>a</text:span><text:span text:style-name="T478_7">n<text:s/>additional</text:span><text:span text:style-name="T478_8"><text:s/>GEDSI<text:s/>analysis<text:s/></text:span><text:span text:style-name="T478_9">to<text:s/>that<text:s/></text:span><text:span text:style-name="T478_10">provided<text:s/>by<text:s/>the<text:s/>external<text:s/>MEL<text:s/>partner</text:span><text:span text:style-name="T478_11"><text:s/></text:span><text:span text:style-name="T478_12">which<text:s/>map<text:s/>barriers<text:s/>to<text:s/>equitable<text:s/>access,<text:s/>identif</text:span><text:span text:style-name="T478_13">ies</text:span><text:span text:style-name="T478_14"><text:s/>groups<text:s/>most<text:s/>at<text:s/>risk<text:s/>of<text:s/>exclusion,<text:s/>and<text:s/></text:span><text:span text:style-name="T478_15">makes<text:s/>recommendations</text:span><text:span text:style-name="T478_16"><text:s/>for<text:s/>reforms<text:s/>to<text:s/>shift<text:s/>benefits<text:s/>towards</text:span><text:span text:style-name="T478_17"><text:s/>excluded<text:s/>groups</text:span><text:span text:style-name="T478_18"><text:s/>in<text:s/>each<text:s/>target<text:s/>country</text:span><text:span text:style-name="T478_19"><text:s/></text:span><text:span text:style-name="T478_20">.<text:s/></text:span><text:span text:style-name="T478_21">Recommendations<text:s/>from<text:s/>this</text:span><text:span text:style-name="T478_22"><text:s/></text:span><text:span text:style-name="T478_23">report,<text:s/>led<text:s/>by<text:s/>the<text:s/>CLEAN<text:s/>helpdesk</text:span><text:span text:style-name="T478_24"><text:s/>as<text:s/>well<text:s/>as<text:s/></text:span><text:span text:style-name="T478_25">a<text:s/>further<text:s/>Political<text:s/>Economy<text:s/>Analysis<text:s/></text:span><text:span text:style-name="T478_26">will<text:s/>be<text:s/></text:span><text:span text:style-name="T478_27">used<text:s/>to<text:s/>inform<text:s/>ongoing<text:s/></text:span><text:span text:style-name="T478_28">MEL<text:s/>design<text:s/>and<text:s/>will<text:s/>shape<text:s/>future<text:s/>monitoring,<text:s/>including<text:s/>the<text:s/>development<text:s/>of<text:s/>equity-</text:span><text:span text:style-name="T478_29">sensitive<text:s/>indicators<text:s/></text:span><text:span text:style-name="T478_30">during<text:s/>the<text:s/>upcoming<text:s/>logframe<text:s/>review.<text:s/></text:span><text:span text:style-name="T478_31">FS2030’s<text:s/>gender-</text:span><text:span text:style-name="T478_32">disaggregated<text:s/>reporting<text:s/>also<text:s/></text:span><text:span text:style-name="T478_33">demonstrates<text:s/></text:span><text:span text:style-name="T478_34">that<text:s/>women<text:s/>and<text:s/></text:span><text:span text:style-name="T478_35">smallholders<text:s/>are<text:s/></text:span><text:span text:style-name="T478_36">significant</text:span><text:span text:style-name="T478_37"><text:s/></text:span><text:span text:style-name="T478_38">beneficiaries<text:s/>within<text:s/>the<text:s/></text:span><text:span text:style-name="T478_39">fund,<text:s/></text:span><text:span text:style-name="T478_40">providing</text:span><text:span text:style-name="T478_41"><text:s/>early<text:s/></text:span><text:span text:style-name="T478_42">assurance<text:s/>that<text:s/>the<text:s/></text:span><text:span text:style-name="T478_43">programme’s<text:s/>main<text:s/>delivery<text:s/>component<text:s/></text:span><text:span text:style-name="T478_44">aligns<text:s/>with<text:s/>the<text:s/>equity<text:s/>ambitions<text:s/>of<text:s/></text:span><text:span text:style-name="T478_45">JRTSP.</text:span></text:p>
      <text:p text:style-name="P479"/>
      <text:p text:style-name="P480"/>
      <text:p text:style-name="P481"><text:span text:style-name="T481_1">E:<text:s/>RISK<text:s/></text:span></text:p>
      <text:p text:style-name="P482"/>
      <text:p text:style-name="P483"><text:span text:style-name="T483_1">Overview<text:s/>of<text:s/>risk<text:s/>management</text:span><text:span text:style-name="T483_2"><text:s/></text:span></text:p>
      <text:p text:style-name="P484"/>
      <text:p text:style-name="P485"><text:span text:style-name="T485_1">The<text:s/>overall<text:s/>risk<text:s/>rating<text:s/>for<text:s/>the<text:s/>programme<text:s/>remains<text:s/>moderate<text:s/>and<text:s/>stable,<text:s/></text:span><text:span text:style-name="T485_2">however<text:s/>some</text:span><text:span text:style-name="T485_3"><text:s/>specific<text:s/>risk<text:s/>exposures<text:s/></text:span><text:span text:style-name="T485_4">have<text:s/>evolved</text:span><text:span text:style-name="T485_5"><text:s/>over<text:s/>the<text:s/>past<text:s/>year</text:span><text:span text:style-name="T485_6">.<text:s/>For<text:s/>example,<text:s/>t</text:span><text:span text:style-name="T485_7">he<text:s/>slower<text:s/>than<text:s/>anticipated<text:s/>pace<text:s/>of<text:s/>implementation<text:s/>emerged<text:s/>as<text:s/>a<text:s/>notable<text:s/>concern,<text:s/>particularly<text:s/>due<text:s/>to<text:s/>delay</text:span><text:span text:style-name="T485_8">s<text:s/></text:span><text:span text:style-name="T485_9">in<text:s/>agreements<text:s/>for<text:s/></text:span><text:span text:style-name="T485_10">the<text:s/></text:span><text:span text:style-name="T485_11">WB</text:span><text:span text:style-name="T485_12"><text:s/>projects<text:s/>at<text:s/>country<text:s/>level</text:span><text:span text:style-name="T485_13"><text:s/></text:span><text:span text:style-name="T485_14">(due<text:s/>in<text:s/>part<text:s/>to<text:s/>changes<text:s/>in<text:s/>in-country<text:s/>personnel<text:s/>and<text:s/>government<text:s/>institutions)<text:s/>and<text:s/></text:span><text:span text:style-name="T485_15">setbacks<text:s/>in<text:s/>mobilising<text:s/>other<text:s/>programme<text:s/>components,<text:s/>has<text:s/>placed<text:s/>pressure<text:s/>on<text:s/>the<text:s/>timeframe<text:s/>for<text:s/>delivering<text:s/>results.<text:s/>Additionally,<text:s/>ongoing</text:span><text:span text:style-name="T485_16"><text:s/>FCDO</text:span><text:span text:style-name="T485_17"><text:s/>budget<text:s/>uncertainty<text:s/>for<text:s/>future<text:s/>delivery<text:s/>years,<text:s/>coupled<text:s/>with<text:s/>the<text:s/>integration<text:s/>of<text:s/>a<text:s/>new<text:s/>delivery<text:s/>partner<text:s/>(Clim-Eat),<text:s/>has<text:s/>necessitated<text:s/>heightened<text:s/>assurance<text:s/>measures.<text:s/>Despite<text:s/>these<text:s/>challenges,<text:s/>confidence<text:s/>in<text:s/>the<text:s/></text:span><text:span text:style-name="T485_18">WB</text:span><text:span text:style-name="T485_19">’s<text:s/>systems<text:s/>continues<text:s/>to<text:s/>be<text:s/>strong,<text:s/>and<text:s/>due<text:s/>diligence<text:s/>has<text:s/>been<text:s/>conducted<text:s/>for<text:s/>Clim-Eat,<text:s/>with<text:s/>monitoring<text:s/>in<text:s/>place<text:s/>to<text:s/>ensure<text:s/>robust<text:s/>risk<text:s/>management<text:s/>as<text:s/>the<text:s/>partnership<text:s/>develops.<text:s/>Workforce<text:s/>capacity<text:s/>has<text:s/>been<text:s/>bolstered<text:s/>by<text:s/>new<text:s/>Regional<text:s/>Advisors<text:s/>in<text:s/>Brazil<text:s/>and<text:s/>Southeast<text:s/>Asia<text:s/>and<text:s/>a<text:s/>secondee<text:s/>to<text:s/>the<text:s/></text:span><text:span text:style-name="T485_20">WB</text:span><text:span text:style-name="T485_21"><text:s/></text:span><text:span text:style-name="T485_22">however,<text:s/>the<text:s/>team<text:s/>is<text:s/>still<text:s/>in<text:s/>a<text:s/>period<text:s/>of<text:s/>transition,<text:s/>and<text:s/>stability<text:s/>has<text:s/>yet<text:s/>to<text:s/>be<text:s/>fully<text:s/>realised</text:span><text:span text:style-name="T485_23">.</text:span><text:span text:style-name="T485_24"><text:s/></text:span></text:p>
      <text:p text:style-name="P486"/>
      <text:p text:style-name="P487"><text:span text:style-name="T487_1">Across<text:s/>the<text:s/>various<text:s/>risk<text:s/>categories,<text:s/>the<text:s/></text:span><text:span text:style-name="T487_2">strategy<text:s/>and<text:s/>context<text:s/></text:span><text:span text:style-name="T487_3">risks<text:s/>remain<text:s/>moderate<text:s/>and<text:s/>unchanged,<text:s/></text:span><text:bookmark-start text:name="_Int_nofQOPo5"/><text:span text:style-name="T487_4">largely<text:s/>due<text:s/>to</text:span><text:bookmark-end text:name="_Int_nofQOPo5"/><text:span text:style-name="T487_5"><text:s/>the<text:s/>lack<text:s/>of<text:s/>an<text:s/>existing<text:s/>evidence<text:s/>base<text:s/>for<text:s/>inclusive<text:s/>‘just<text:s/>transition’<text:s/>approaches<text:s/>in<text:s/>agriculture.<text:s/></text:span><text:span text:style-name="T487_6">Policy<text:s/>and<text:s/>programme</text:span><text:span text:style-name="T487_7"><text:s/></text:span><text:span text:style-name="T487_8">risk<text:s/>is</text:span><text:span text:style-name="T487_9"><text:s/>major,<text:s/>with<text:s/>political<text:s/>priorities<text:s/>in<text:s/>target<text:s/>countries<text:s/>potentially<text:s/>shifting<text:s/>away<text:s/>from<text:s/>subsidy<text:s/>reform,<text:s/>although<text:s/>engagement<text:s/>has<text:s/>remained<text:s/>strong<text:s/>and<text:s/>stable<text:s/>thus<text:s/>fa</text:span><text:span text:style-name="T487_10">r<text:s/>and<text:s/>the<text:s/>onboarding<text:s/>of<text:s/>PFPs<text:s/>will<text:s/>help<text:s/>mitigate<text:s/>this<text:s/>risk<text:s/>further.<text:s/></text:span><text:span text:style-name="T487_11">Operational<text:s/></text:span><text:span text:style-name="T487_12">risks,<text:s/>including<text:s/>the<text:s/>risk<text:s/>of<text:s/></text:span><text:span text:style-name="T487_13">incoherence<text:s/>in<text:s/>the<text:s/>delivery<text:s/>model<text:s/></text:span><text:span text:style-name="T487_14">due<text:s/>to<text:s/>the<text:s/>delays<text:s/>in<text:s/>bringing<text:s/>all<text:s/>components<text:s/>online</text:span><text:span text:style-name="T487_15">,<text:s/>continue<text:s/>to<text:s/>escalate<text:s/>and<text:s/>require<text:s/>close<text:s/>attention.<text:s/></text:span><text:span text:style-name="T487_16">Safeguarding<text:s/>and<text:s/>financial</text:span><text:span text:style-name="T487_17"><text:s/>risks<text:s/>are<text:s/>being<text:s/>managed<text:s/>proactively,<text:s/>with<text:s/>both<text:s/>Clim-Eat<text:s/>and<text:s/>Cowater’s<text:s/>downstream<text:s/>partners<text:s/>subject<text:s/>to<text:s/>ongoing<text:s/>assurance<text:s/>processes.<text:s/></text:span><text:span text:style-name="T487_18">Reputational<text:s/>risk<text:s/></text:span><text:span text:style-name="T487_19">remains<text:s/>moderate<text:s/>and<text:s/>stable,<text:s/>pending<text:s/>final<text:s/>budget<text:s/>decisions.<text:s/></text:span></text:p>
      <text:p text:style-name="P488"/>
      <text:p text:style-name="P489"><text:span text:style-name="T489_1">Overall,<text:s/>while<text:s/>risk<text:s/>levels<text:s/>have<text:s/>not<text:s/>materially<text:s/>increased,<text:s/>the<text:s/>evolving<text:s/>landscape<text:s/>underscores<text:s/>the<text:s/>need<text:s/>for<text:s/>continued<text:s/>vigilance,<text:s/>regular<text:s/>review,<text:s/>and<text:s/>adaptive<text:s/>risk<text:s/>management<text:s/>to<text:s/>ensure<text:s/>the<text:s/>programme<text:s/>remains<text:s/>within<text:s/>its<text:s/>risk<text:s/>appetite<text:s/>and<text:s/>delivers<text:s/>proportionate<text:s/>assurance.</text:span></text:p>
      <text:p text:style-name="P490"/>
      <text:p text:style-name="P491"><text:span text:style-name="T491_1">Update<text:s/>on<text:s/></text:span><text:span text:style-name="T491_2"><text:a xlink:type="simple" xlink:href="https://fcogovuk.sharepoint.com/teams/prof/_layouts/15/Doc.aspx?OR=teams&amp;action=edit&amp;sourcedoc=%7b7D463CDF-8B96-4F5F-BB76-CE3F767971A7%7d"><text:span text:style-name="T491_3">Partnership<text:s/>Principles</text:span></text:a></text:span><text:span text:style-name="T491_4"><text:s text:c="2"/></text:span></text:p>
      <text:p text:style-name="P492"/>
      <text:p text:style-name="P493"><text:span text:style-name="T493_1">As<text:s/>set<text:s/>out<text:s/>in<text:s/>the<text:s/></text:span><text:span text:style-name="T493_2">Business<text:s/>Case</text:span><text:span text:style-name="T493_3">,<text:s/>the<text:s/>JRTSP<text:s/>adheres<text:s/>to<text:s/>the<text:s/>Partnership<text:s/>Principles<text:s/>(PPs)<text:s/>due<text:s/>to<text:s/>its<text:s/>work<text:s/>with<text:s/>the<text:s/></text:span><text:span text:style-name="T493_4">WB</text:span><text:span text:style-name="T493_5"><text:s/>and<text:s/>partner<text:s/>governments.<text:s/>No<text:s/>issues<text:s/>have<text:s/>been<text:s/>raised<text:s/>under<text:s/>the<text:s/>PPs<text:s/>this<text:s/>year.<text:s/>The<text:s/>programme<text:s/>team<text:s/>consider<text:s/></text:span><text:span text:style-name="T493_6">WB</text:span><text:span text:style-name="T493_7"><text:s/>delivery<text:s/>principles,<text:s/>risk<text:s/></text:span><text:bookmark-start text:name="_Int_Nlx9k8xw"/><text:span text:style-name="T493_8">management</text:span><text:bookmark-end text:name="_Int_Nlx9k8xw"/><text:span text:style-name="T493_9"><text:s/>and<text:s/>safeguarding<text:s/>standards<text:s/>to<text:s/>be<text:s/>strong<text:s/>and<text:s/>comparable<text:s/>to<text:s/>those<text:s/>of<text:s/>FCDO,<text:s/>and<text:s/>all<text:s/>partners<text:s/>are<text:s/>required<text:s/>to<text:s/>adhere<text:s/>to<text:s/>FCDO<text:s/>standards<text:s/>at<text:s/>the<text:s/>point<text:s/>of<text:s/>contracting<text:s/>and<text:s/>throughout<text:s/>delivery.<text:s/>Robust<text:s/>monitoring<text:s/>and<text:s/>adherence<text:s/>to<text:s/>FCDO<text:s/>standards<text:s/>and<text:s/>the<text:s/>PPs<text:s/>will<text:s/>continue<text:s/>to<text:s/></text:span><text:span text:style-name="T493_10">be<text:s/>managed</text:span><text:span text:style-name="T493_11"><text:s/>through<text:s/>an<text:s/></text:span><text:span text:style-name="T493_12">up-to-date</text:span><text:span text:style-name="T493_13"><text:s/>risk<text:s/>register<text:s/>with<text:s/>explicit<text:s/>risks<text:s/>and<text:s/>mitigation<text:s/>measures<text:s/>included<text:s/>which<text:s/>is<text:s/>reviewed<text:s/>at<text:s/>regular<text:s/>intervals.<text:s/>The<text:s/>aforementioned<text:s/>quality<text:s/>assurance<text:s/>of<text:s/>Clim-Eat<text:s/>processes<text:s/>identified<text:s/>in<text:s/>FCDO<text:s/>due<text:s/>diligence<text:s/>recommendations<text:s/>is<text:s/>an<text:s/>outstanding<text:s/>action<text:s/>for<text:s/>the<text:s/>programme<text:s/>team.<text:s text:c="2"/></text:span></text:p>
      <text:p text:style-name="P494"/>
      <text:p text:style-name="P495"><text:span text:style-name="T495_1">F:<text:s/>PROGRAMME<text:s/>MANAGEMENT:<text:s/></text:span><text:bookmark-start text:name="_Hlk21353049"/><text:span text:style-name="T495_2">DELIVERY,<text:s/>COMMERCIAL<text:s/>&amp;<text:s/>FINANCIAL<text:s/>PERFORMANCE</text:span><text:bookmark-end text:name="_Hlk21353049"/></text:p>
      <text:p text:style-name="P496"/>
      <text:p text:style-name="P497"><text:span text:style-name="T497_1">Summarise<text:s/>the<text:s/>performance<text:s/>of<text:s/>partners<text:s/>and<text:s/>FCDO,<text:s/>notably<text:s/>on<text:s/>commercial<text:s/>and<text:s/>financial<text:s/>issues.<text:s/></text:span></text:p>
      <text:p text:style-name="P498"/>
      <text:p text:style-name="P499"><text:span text:style-name="T499_1">W</text:span><text:span text:style-name="T499_2">orld<text:s/></text:span><text:span text:style-name="T499_3">B</text:span><text:span text:style-name="T499_4">ank</text:span></text:p>
      <text:p text:style-name="P500"/>
      <text:p text:style-name="P501"><text:span text:style-name="T501_1">The<text:s/></text:span><text:span text:style-name="T501_2">WB</text:span><text:span text:style-name="T501_3">’s<text:s/>financial<text:s/>performance<text:s/>has<text:s/>been<text:s/>in<text:s/>line<text:s/>with<text:s/>expectations.<text:s/>Two<text:s/>disbursements<text:s/>were<text:s/>made<text:s/>to<text:s/></text:span><text:span text:style-name="T501_4">FS2030</text:span><text:span text:style-name="T501_5"><text:s/>during<text:s/>the<text:s/>year,<text:s/>ensuring<text:s/>that<text:s/>the<text:s/>total<text:s/>disbursed<text:s/>matches<text:s/>the<text:s/>projected<text:s/>needs<text:s/>in<text:s/>advance<text:s/>of<text:s/>project<text:s/></text:span><text:span text:style-name="T501_6">finalisation</text:span><text:span text:style-name="T501_7"><text:s/>in<text:s/>Brazil,<text:s/></text:span><text:span text:style-name="T501_8">Indonesia,</text:span><text:span text:style-name="T501_9"><text:s/>and<text:s/>the<text:s/>Philippines.<text:s/>The<text:s/>UK’s<text:s/>contribution<text:s/></text:span><text:span text:style-name="T501_10">also<text:s/>covers</text:span><text:span text:style-name="T501_11"><text:s/>policy<text:s/>and<text:s/>analytic</text:span><text:span text:style-name="T501_12">al</text:span><text:span text:style-name="T501_13"><text:s/>work<text:s/>delivered<text:s/>to<text:s/>date.</text:span><text:span text:style-name="T501_14"><text:s/></text:span><text:span text:style-name="T501_15">The<text:s/>annual<text:s/>reporting<text:s/>cycle<text:s/>requirements<text:s/>were<text:s/>met,<text:s/>with<text:s/>both<text:s/>the<text:s/>Annual<text:s/>Report<text:s/>and<text:s/>the<text:s/>Partnership<text:s/>Council<text:s/>meeting<text:s/>held<text:s/>in<text:s/>September<text:s/>2025,<text:s/>which<text:s/>FCDO<text:s/>attended<text:s/>in<text:s/>person.<text:s/></text:span><text:span text:style-name="T501_16">The<text:s/>FCDO<text:s/>recommended<text:s/>that<text:s/>the<text:s/>next<text:s/>Annual<text:s/>Report<text:s/>and<text:s/>forward<text:s/>workplan<text:s/>are<text:s/>made<text:s/>available<text:s/>to<text:s/>donors<text:s/>ahead<text:s/>of<text:s/>the<text:s/>new<text:s/>reporting<text:s/>year<text:s/>starting<text:s/>(June<text:s/>of<text:s/>each<text:s/>year),<text:s/>so<text:s/>that<text:s/>we<text:s/>can<text:s/>effectively<text:s/>contribute<text:s/>to<text:s/>forward<text:s/>planning.<text:s/></text:span></text:p>
      <text:p text:style-name="P502"><text:span text:style-name="T502_1">Formal</text:span><text:span text:style-name="T502_2"><text:s/>quarterly<text:s/></text:span><text:span text:style-name="T502_3">catchups</text:span><text:span text:style-name="T502_4"><text:s/>with<text:s/>Germany<text:s/>as<text:s/>co-donor</text:span><text:span text:style-name="T502_5"><text:s/>and<text:s/>regular<text:s/>informal<text:s/>catch<text:s/>ups<text:s/>facilitated<text:s/>by<text:s/>the<text:s/>FCDO<text:s/>secondee</text:span><text:span text:style-name="T502_6"><text:s/>have<text:s/>helped<text:s/>maintain<text:s/>momentum<text:s/>and<text:s/>oversight,<text:s/>while<text:s/>relationships<text:s/>with<text:s/></text:span><text:span text:style-name="T502_7">WB</text:span><text:span text:style-name="T502_8"><text:s/></text:span><text:span text:style-name="T502_9">country<text:s/></text:span><text:span text:style-name="T502_10">teams<text:s/>and<text:s/>Embassy-based<text:s/>colleagues<text:s/>have<text:s/>been<text:s/>strengthened<text:s/>to<text:s/>improve<text:s/>local-level<text:s/>communication.<text:s/>A<text:s/>key<text:s/>area<text:s/>for<text:s/>improvement<text:s/>remains<text:s/>the<text:s/>need<text:s/>for<text:s/>more<text:s/>proactive<text:s/>dialogue<text:s/>on<text:s/>risks<text:s/>at<text:s/>the<text:s/>country<text:s/>and<text:s/>delivery<text:s/>chain<text:s/>level.</text:span></text:p>
      <text:p text:style-name="P503"/>
      <text:p text:style-name="P504"><text:span text:style-name="T504_1">C</text:span><text:span text:style-name="T504_2">lim-Eat</text:span></text:p>
      <text:p text:style-name="P505"/>
      <text:p text:style-name="P506"><text:span text:style-name="T506_1">Clim-Eat<text:s/>was<text:s/>successfully<text:s/>appointed<text:s/>via<text:s/>a<text:s/>competitive<text:s/>grant<text:s/>call<text:s/>and<text:s/>commenced<text:s/>activities<text:s/>in<text:s/>August<text:s/>2025.<text:s/>As<text:s/>a<text:s/>new<text:s/>partner<text:s/>to<text:s/>HMG<text:s/>and<text:s/>to<text:s/>ODA-spending,<text:s/>due<text:s/>diligence<text:s/>was<text:s/>conducted<text:s/>and<text:s/>approved,<text:s/>with<text:s/>several<text:s/>recommendations<text:s/>made<text:s/>to<text:s/>strengthen<text:s/>their<text:s/>systems<text:s/>and<text:s/>confidence<text:s/>in<text:s/>managing<text:s/>downstream<text:s/>partners.<text:s/>Some<text:s/>of<text:s/>these<text:s/>recommendations<text:s/>are<text:s/>still<text:s/>being<text:s/>addressed.</text:span></text:p>
      <text:p text:style-name="P507"><text:span text:style-name="T507_1">There<text:s/>were<text:s/>initial<text:s/>challenges<text:s/>in<text:s/>setting<text:s/>up<text:s/>a<text:s/>bank<text:s/>account<text:s/>suitable<text:s/>for<text:s/>international<text:s/>transactions<text:s/>and<text:s/>some<text:s/>teething<text:s/>issues<text:s/>with<text:s/>the<text:s/>invoicing<text:s/>and<text:s/>payment<text:s/>systems,<text:s/>as<text:s/>well<text:s/>as<text:s/>with<text:s/>the<text:s/>first-time<text:s/>reporting<text:s/>to<text:s/>HMG.<text:s/>However,<text:s/>these<text:s/>processes<text:s/>are<text:s/></text:span><text:span text:style-name="T507_2">improving,</text:span><text:span text:style-name="T507_3"><text:s/>and<text:s/>quarterly<text:s/>reporting<text:s/>is<text:s/>becoming<text:s/>more<text:s/>focused<text:s/>as<text:s/>experience<text:s/>grows.<text:s/>Forecasting<text:s/>has<text:s/></text:span><text:span text:style-name="T507_4">been</text:span><text:span text:style-name="T507_5"><text:s/>good,<text:s/>with<text:s/>some<text:s/>variances<text:s/>as<text:s/>workplans<text:s/>have<text:s/>become<text:s/>clearer.<text:s/>Commissioning<text:s/>of<text:s/>downstream<text:s/>partners<text:s/>and<text:s/>collaboration<text:s/>with<text:s/>the<text:s/>University<text:s/>of<text:s/>Leeds<text:s/>has<text:s/>been<text:s/>effective.<text:s/>A<text:s/>grant<text:s/>amendment<text:s/>was<text:s/>processed<text:s/>to<text:s/>align<text:s/>the<text:s/>end<text:s/>date<text:s/>with<text:s/>the<text:s/>JRT</text:span><text:span text:style-name="T507_6">SP</text:span><text:span text:style-name="T507_7"><text:s/>Business<text:s/>Case.</text:span></text:p>
      <text:p text:style-name="P508"/>
      <text:p text:style-name="P509"><text:span text:style-name="T509_1">Cowater</text:span></text:p>
      <text:p text:style-name="P510"/>
      <text:p text:style-name="P511"><text:span text:style-name="T511_1">Cowater<text:s/>was<text:s/>appointed<text:s/>through<text:s/>a<text:s/>commercial<text:s/>procurement<text:s/>process<text:s/>and<text:s/>began<text:s/>work<text:s/>in<text:s/>February<text:s/>2025.<text:s/>The<text:s/>partner<text:s/>has<text:s/>demonstrated<text:s/>strong<text:s/>experience<text:s/>with<text:s/>HMG<text:s/>systems<text:s/>and<text:s/>processes,<text:s/>delivering<text:s/>a<text:s/>high-quality<text:s/>inception<text:s/>period<text:s/>and<text:s/>report,<text:s/>and<text:s/>managing<text:s/>multiple<text:s/>workstreams<text:s/>efficiently<text:s/>and<text:s/>to<text:s/>agreed<text:s/>timelines.</text:span><text:span text:style-name="T511_2"><text:s/></text:span><text:span text:style-name="T511_3">Contract<text:s/>management<text:s/>has<text:s/>been<text:s/>robust,<text:s/>with<text:s/>transparent<text:s/>handling<text:s/>of<text:s/>downstream<text:s/>partners<text:s/>(notably<text:s/>Agulhas)<text:s/>and<text:s/>consultants.<text:s/>Some<text:s/>changes<text:s/>to<text:s/>forecasting<text:s/>have<text:s/>occurred<text:s/>as<text:s/>workstreams<text:s/>evolved,<text:s/>and<text:s/>a<text:s/>contract<text:s/>amendment<text:s/>was<text:s/>made<text:s/>to<text:s/>update<text:s/>administrative<text:s/>details.<text:s/>Reporting<text:s/>and<text:s/>invoicing<text:s/>are<text:s/>timely<text:s/>and<text:s/>now<text:s/>align<text:s/>with<text:s/>the<text:s/>quarterly<text:s/>rhythm.<text:s/>Cowater<text:s/>has<text:s/>also<text:s/>contributed<text:s/>to<text:s/>effective<text:s/>cross-component<text:s/>collaboration,<text:s/>supporting<text:s/>quality<text:s/>reviews<text:s/>and<text:s/>easing<text:s/>the<text:s/>workload<text:s/>of<text:s/>the<text:s/>HMG<text:s/>team.</text:span></text:p>
      <text:p text:style-name="P512"/>
      <text:p text:style-name="P513"><text:span text:style-name="T513_1">Overall<text:s/>Budget<text:s/>and<text:s/>Financial<text:s/>Management</text:span></text:p>
      <text:p text:style-name="P514"/>
      <text:p text:style-name="P515"><text:span text:style-name="T515_1">Overall,<text:s/>spend<text:s/>has<text:s/>tracked<text:s/>closely<text:s/>with<text:s/>expectations<text:s/>for<text:s/>active<text:s/>components.<text:s/>Delays<text:s/>in<text:s/>commissioning<text:s/>some<text:s/>components<text:s/>have<text:s/>meant<text:s/>that<text:s/>overall<text:s/>programme<text:s/>expenditure<text:s/>has<text:s/>not<text:s/>fully<text:s/>matched<text:s/>initial<text:s/>forecasts,<text:s/>but<text:s/>this<text:s/>has<text:s/>been<text:s/>managed<text:s/>within<text:s/>ECD<text:s/>parameters.<text:s/>Further<text:s/>clarity<text:s/>is<text:s/>needed<text:s/>regarding<text:s/>financial<text:s/>planning<text:s/>for<text:s/>future<text:s/>years.</text:span></text:p>
      <text:p text:style-name="P516"/>
      <text:p text:style-name="P517"><text:span text:style-name="T517_1">FCDO</text:span></text:p>
      <text:p text:style-name="P518"/>
      <text:p text:style-name="P519"><text:span text:style-name="T519_1">The<text:s/>onboarding<text:s/>on<text:s/>regional<text:s/>advisers<text:s/>and<text:s/>a<text:s/>secondee<text:s/>to<text:s/>the<text:s/>WB<text:s/>has<text:s/>strengthened<text:s/>FCDO<text:s/>strategic<text:s/>engagement,<text:s/></text:span><text:bookmark-start text:name="_Int_YxFgURyY"/><text:span text:style-name="T519_2">influence</text:span><text:bookmark-end text:name="_Int_YxFgURyY"/><text:span text:style-name="T519_3"><text:s/>and<text:s/>M&amp;E<text:s/></text:span><text:span text:style-name="T519_4">entry<text:s/>points<text:s/>across<text:s/>the<text:s/>programme.<text:s/>The<text:s/>model<text:s/>has</text:span><text:span text:style-name="T519_5"><text:s/>built</text:span><text:span text:style-name="T519_6">,<text:s/>and<text:s/>will<text:s/>continue<text:s/>to<text:s/>build</text:span><text:span text:style-name="T519_7">,</text:span><text:span text:style-name="T519_8"><text:s/>an<text:s/>inclusive<text:s/>partnership<text:s/>approach<text:s/>to<text:s/>working<text:s/>with<text:s/>the<text:s/>WB<text:s/>in<text:s/>Washington<text:s/>and<text:s/>in<text:s/>partner<text:s/>countries<text:s/>that<text:s/>provides<text:s/>the<text:s/>UK<text:s/></text:span><text:span text:style-name="T519_9">with<text:s/></text:span><text:span text:style-name="T519_10">much<text:s/>stronger<text:s/>engagement<text:s/>than<text:s/>is<text:s/>usually<text:s/></text:span><text:span text:style-name="T519_11">expected</text:span><text:span text:style-name="T519_12"><text:s/>as<text:s/>part<text:s/>of<text:s/>a<text:s/>trust<text:s/>fund<text:s/>investment.</text:span><text:span text:style-name="T519_13"><text:s/></text:span><text:span text:style-name="T519_14">In<text:s/>response<text:s/>to<text:s/></text:span><text:span text:style-name="T519_15">feedback<text:s/>from<text:s/>delivery<text:s/>partners<text:s/>as<text:s/>well<text:s/>as<text:s/></text:span><text:span text:style-name="T519_16">the<text:s/>FCDO<text:s/>network,<text:s/></text:span><text:span text:style-name="T519_17">programme<text:s/>governance<text:s/></text:span><text:span text:style-name="T519_18">could<text:s/>be<text:s/>strengthened<text:s/>to<text:s/>further<text:s/>leverage<text:s/>th</text:span><text:span text:style-name="T519_19">is</text:span><text:span text:style-name="T519_20"><text:s/>relationship<text:s/>with<text:s/>the<text:s/>WB<text:s/>and<text:s/></text:span><text:span text:style-name="T519_21">align<text:s/>the<text:s/></text:span><text:span text:style-name="T519_22">individual</text:span><text:span text:style-name="T519_23"><text:s/></text:span><text:span text:style-name="T519_24">programme<text:s/>components</text:span><text:span text:style-name="T519_25"><text:s/>to<text:s/></text:span><text:span text:style-name="T519_26">improve<text:s/>working<text:s/>relationships<text:s/>and<text:s/>cooperation<text:s/>in-country<text:s/>and<text:s/></text:span><text:span text:style-name="T519_27">ensure<text:s/></text:span><text:span text:style-name="T519_28">overarching<text:s/></text:span><text:span text:style-name="T519_29">commitment<text:s/>to<text:s/>the<text:s/>triple<text:s/>wins</text:span><text:span text:style-name="T519_30">.</text:span></text:p>
      <text:p text:style-name="P520"/>
      <text:p text:style-name="P521"><text:span text:style-name="T521_1">The</text:span><text:span text:style-name="T521_2"><text:s/></text:span><text:span text:style-name="T521_3">absence<text:s/>of<text:s/>a<text:s/>dedicated<text:s/>PRO</text:span><text:span text:style-name="T521_4"><text:s/>throughout<text:s/>this<text:s/>reporting<text:s/>year<text:s/>for<text:s/>JRTSP</text:span><text:span text:style-name="T521_5"><text:s/></text:span><text:span text:style-name="T521_6">impacted<text:s/>the<text:s/>overall<text:s/>team<text:s/>resource<text:s/>dedicated<text:s/>to<text:s/>project<text:s/>management<text:s/>including<text:s/>on<text:s/>risk,<text:s/>and<text:s/></text:span><text:span text:style-name="T521_7">detracted<text:s/>capacity<text:s/>from<text:s/>the<text:s/>SRO<text:s/>to<text:s/>provide<text:s/>strategic<text:s/>leadership<text:s/>for<text:s/>the<text:s/>programme</text:span><text:span text:style-name="T521_8">.<text:s/>Wider<text:s/>support<text:s/>from<text:s/>FCDO<text:s/>Commercial</text:span><text:span text:style-name="T521_9">,<text:s/>Finance<text:s/>and<text:s/>GEDSI<text:s/>specialists</text:span><text:span text:style-name="T521_10"><text:s/>was<text:s/>drawn<text:s/>upon<text:s/>to<text:s/>mitigate<text:s/>impact<text:s/></text:span><text:span text:style-name="T521_11">on<text:s/>overall<text:s/>compliance<text:s/>and<text:s/></text:span><text:span text:style-name="T521_12">delivery<text:s/>of<text:s/>the<text:s/>programme.<text:s/>Going<text:s/>forward<text:s/>t</text:span><text:span text:style-name="T521_13">he<text:s/></text:span><text:span text:style-name="T521_14">FCDO<text:s/>should<text:s/></text:span><text:span text:style-name="T521_15">seek<text:s/>to<text:s/></text:span><text:span text:style-name="T521_16">increase</text:span><text:span text:style-name="T521_17"><text:s/>resource<text:s/>in<text:s/>the<text:s/>central<text:s/>team,<text:s/>prioritising<text:s/>recruitment<text:s/>of<text:s/>a<text:s/>PRO<text:s/>and<text:s/></text:span><text:span text:style-name="T521_18">strengthen<text:s/></text:span><text:span text:style-name="T521_19">monitoring<text:s/></text:span><text:span text:style-name="T521_20">and<text:s/></text:span><text:span text:style-name="T521_21">compliance<text:s/>with<text:s/>the<text:s/>Gender<text:s/>Equality<text:s/>Duty<text:s/>and<text:s/>Public<text:s/>Sector<text:s/>Equality<text:s/>Duty<text:s/>and<text:s/>enhance<text:s/>proactive<text:s/>risk<text:s/>dialogue<text:s/>at<text:s/>both<text:s/>th</text:span><text:span text:style-name="T521_22">e</text:span><text:span text:style-name="T521_23"><text:s/>country<text:s/>and<text:s/>delivery<text:s/>chain<text:s/>levels,<text:s/>ensuring<text:s/>regular<text:s/>risk<text:s/>reviews<text:s/>are<text:s/>embedded<text:s/>in<text:s/>routine<text:s/>engagement<text:s/>with<text:s/>all<text:s/>partners.</text:span></text:p>
      <text:p text:style-name="P522"/>
      <table:table table:style-name="Table12"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row table:style-name="Row33">
          <table:table-cell table:style-name="Cell105">
            <text:p text:style-name="P523"><text:span text:style-name="T523_1">Component<text:s/>name<text:s/></text:span></text:p>
          </table:table-cell>
          <table:table-cell table:style-name="Cell106">
            <text:p text:style-name="P524"><text:span text:style-name="T524_1">Delivery<text:s/>partner</text:span></text:p>
          </table:table-cell>
          <table:table-cell table:style-name="Cell107">
            <text:p text:style-name="P525"><text:span text:style-name="T525_1">Financial<text:s/>Arrangement</text:span></text:p>
          </table:table-cell>
          <table:table-cell table:style-name="Cell108">
            <text:p text:style-name="P526"><text:span text:style-name="T526_1">Value</text:span><text:span text:style-name="T526_2"><text:s/>(up<text:s/>to)</text:span><text:span text:style-name="T526_3"><text:s/></text:span></text:p>
          </table:table-cell>
          <table:table-cell table:style-name="Cell109">
            <text:p text:style-name="P527"><text:span text:style-name="T527_1">Spend<text:s/>this<text:s/>FY<text:s/></text:span></text:p>
          </table:table-cell>
          <table:table-cell table:style-name="Cell110">
            <text:p text:style-name="P528"><text:span text:style-name="T528_1">Spend<text:s/>to<text:s/>date</text:span></text:p>
          </table:table-cell>
        </table:table-row>
        <table:table-row table:style-name="Row34">
          <table:table-cell table:style-name="Cell111">
            <text:p text:style-name="P529"><text:span text:style-name="T529_1">Component<text:s/>1-<text:s/>contribution<text:s/>to<text:s/>the<text:s/>Food<text:s/>Systems<text:s/>2030<text:s/>Trust<text:s/>Fund</text:span></text:p>
          </table:table-cell>
          <table:table-cell table:style-name="Cell112">
            <text:p text:style-name="P530"><text:span text:style-name="T530_1">WBG</text:span></text:p>
          </table:table-cell>
          <table:table-cell table:style-name="Cell113">
            <text:p text:style-name="P531"><text:span text:style-name="T531_1">Administrative<text:s/>Agreement</text:span></text:p>
          </table:table-cell>
          <table:table-cell table:style-name="Cell114">
            <text:p text:style-name="P532"><text:span text:style-name="T532_1">£45m</text:span></text:p>
          </table:table-cell>
          <table:table-cell table:style-name="Cell115">
            <text:p text:style-name="P533"><text:span text:style-name="T533_1">£1</text:span><text:span text:style-name="T533_2">8m</text:span></text:p>
          </table:table-cell>
          <table:table-cell table:style-name="Cell116">
            <text:p text:style-name="P534"><text:span text:style-name="T534_1">£35m</text:span></text:p>
          </table:table-cell>
        </table:table-row>
        <table:table-row table:style-name="Row35">
          <table:table-cell table:style-name="Cell117">
            <text:p text:style-name="P535"><text:span text:style-name="T535_1">Component<text:s/>2-<text:s/>Flexible<text:s/>Fund<text:s/>and<text:s/>Facilitation<text:s/></text:span></text:p>
          </table:table-cell>
          <table:table-cell table:style-name="Cell118">
            <text:p text:style-name="P536"><text:span text:style-name="T536_1">To<text:s/>be<text:s/>procured-on<text:s/>pause</text:span></text:p>
          </table:table-cell>
          <table:table-cell table:style-name="Cell119">
            <text:p text:style-name="P537"><text:span text:style-name="T537_1">Commercial<text:s/>Contract</text:span></text:p>
          </table:table-cell>
          <table:table-cell table:style-name="Cell120">
            <text:p text:style-name="P538"><text:span text:style-name="T538_1">£1</text:span><text:span text:style-name="T538_2">2</text:span><text:span text:style-name="T538_3">m</text:span></text:p>
          </table:table-cell>
          <table:table-cell table:style-name="Cell121">
            <text:p text:style-name="P539"><text:span text:style-name="T539_1">£0</text:span></text:p>
          </table:table-cell>
          <table:table-cell table:style-name="Cell122">
            <text:p text:style-name="P540"><text:span text:style-name="T540_1">£0</text:span></text:p>
          </table:table-cell>
        </table:table-row>
        <table:table-row table:style-name="Row36">
          <table:table-cell table:style-name="Cell123">
            <text:p text:style-name="P541"><text:span text:style-name="T541_1">Component<text:s/>3-<text:s/>Community<text:s/>of<text:s/>Practice</text:span></text:p>
          </table:table-cell>
          <table:table-cell table:style-name="Cell124">
            <text:p text:style-name="P542"><text:span text:style-name="T542_1">Clim-Eat</text:span><text:span text:style-name="T542_2">/UoL</text:span></text:p>
          </table:table-cell>
          <table:table-cell table:style-name="Cell125">
            <text:p text:style-name="P543"><text:span text:style-name="T543_1">Accountable<text:s/>Grant</text:span></text:p>
          </table:table-cell>
          <table:table-cell table:style-name="Cell126">
            <text:p text:style-name="P544"><text:span text:style-name="T544_1">£4m</text:span></text:p>
          </table:table-cell>
          <table:table-cell table:style-name="Cell127">
            <text:p text:style-name="P545"><text:span text:style-name="T545_1">£</text:span><text:span text:style-name="T545_2">616,000</text:span></text:p>
          </table:table-cell>
          <table:table-cell table:style-name="Cell128">
            <text:p text:style-name="P546"><text:span text:style-name="T546_1">£616,000</text:span></text:p>
          </table:table-cell>
        </table:table-row>
        <table:table-row table:style-name="Row37">
          <table:table-cell table:style-name="Cell129">
            <text:p text:style-name="P547"><text:span text:style-name="T547_1">Component<text:s/>4-<text:s/>Monitoring,<text:s/>Evaluation<text:s/>and<text:s/>Learning</text:span></text:p>
          </table:table-cell>
          <table:table-cell table:style-name="Cell130">
            <text:p text:style-name="P548"><text:span text:style-name="T548_1">Cowater</text:span></text:p>
          </table:table-cell>
          <table:table-cell table:style-name="Cell131">
            <text:p text:style-name="P549"><text:span text:style-name="T549_1">Commercial<text:s/>Contract</text:span></text:p>
          </table:table-cell>
          <table:table-cell table:style-name="Cell132">
            <text:p text:style-name="P550"><text:span text:style-name="T550_1">£2m</text:span></text:p>
          </table:table-cell>
          <table:table-cell table:style-name="Cell133">
            <text:p text:style-name="P551"><text:span text:style-name="T551_1">£</text:span><text:span text:style-name="T551_2">457,000</text:span></text:p>
          </table:table-cell>
          <table:table-cell table:style-name="Cell134">
            <text:p text:style-name="P552"><text:span text:style-name="T552_1">£457,000</text:span></text:p>
          </table:table-cell>
        </table:table-row>
        <table:table-row table:style-name="Row38">
          <table:table-cell table:style-name="Cell135">
            <text:p text:style-name="P553"><text:span text:style-name="T553_1">Programme<text:s/>Funded<text:s/>Posts<text:s/></text:span></text:p>
          </table:table-cell>
          <table:table-cell table:style-name="Cell136" table:number-columns-spanned="5">
            <text:p text:style-name="P554"><text:span text:style-name="T554_1">Up<text:s/>to<text:s/>£3million<text:s/>is<text:s/>budgeted<text:s/>over<text:s/>the<text:s/>lifetime<text:s/>of<text:s/>the<text:s/>programme<text:s/>to<text:s/>fund<text:s/>two<text:s/>regional<text:s/>advisers<text:s/>(one<text:s/>based<text:s/>in<text:s/>Brazil<text:s/>and<text:s/>one<text:s/>in<text:s/>Indonesia)<text:s/>and<text:s/>one<text:s/>secondee<text:s/>into<text:s/>the<text:s/>WB<text:s/>PPE<text:s/>team.<text:s/>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55"/>
      <text:p text:style-name="P556"/>
      <text:p text:style-name="P557"/>
      <text:p text:style-name="P558"><text:span text:style-name="T558_1">G:<text:s/>MONITORING,<text:s/>EVIDENCE<text:s/>AND<text:s/>LEARNING</text:span></text:p>
      <text:p text:style-name="P559"/>
      <text:p text:style-name="P560"><text:span text:style-name="T560_1">This<text:s/>Annual<text:s/>review<text:s/>was<text:s/>led<text:s/>by<text:s/>an<text:s/>internal<text:s/>FCDO<text:s/>team<text:s/>and<text:s/>the<text:s/>JRTSP’s<text:s/>MEL<text:s/>team,<text:s/>drawing<text:s/>on<text:s/>feedback<text:s/>from<text:s/>the<text:s/>programme<text:s/>component<text:s/>leads:<text:s/>the<text:s/></text:span><text:span text:style-name="T560_2">WB</text:span><text:span text:style-name="T560_3"><text:s/>and<text:s/>Clim-EAT.<text:s/>The<text:s/>annual<text:s/>review<text:s/>team<text:s/>drew<text:s/>upon<text:s/>the<text:s/>FS2030<text:s/>annual<text:s/>report<text:s/>for<text:s/>2024/25,<text:s/>monitoring<text:s/>data<text:s/>from<text:s/>the<text:s/></text:span><text:span text:style-name="T560_4">WB</text:span><text:span text:style-name="T560_5"><text:s/>global<text:s/>scorecard<text:s/>and<text:s/>quarterly<text:s/>reports<text:s/>from<text:s/></text:span><text:span text:style-name="T560_6">Clim-Eat</text:span><text:span text:style-name="T560_7">.</text:span></text:p>
      <text:p text:style-name="P561"/>
      <text:p text:style-name="P562"><text:span text:style-name="T562_1">The<text:s/>MEL<text:s/>supplier<text:s/>will<text:s/>deliver<text:s/>three<text:s/>core<text:s/>evaluation<text:s/>products<text:s/>–<text:s/>a<text:s/>baseline<text:s/>(a<text:s/>readiness<text:s/>style<text:s/>capacity<text:s/>assessment)<text:s/>in<text:s/></text:span><text:span text:style-name="T562_2">mid-</text:span><text:span text:style-name="T562_3">2026,<text:s/>a<text:s/>midline<text:s/>evaluation<text:s/>and<text:s/>an<text:s/>endline<text:s/>evaluation<text:s/>in<text:s/>2029.<text:s/>At<text:s/>least<text:s/>8<text:s/>learning<text:s/>products<text:s/>will<text:s/>be<text:s/>delivered<text:s/>based<text:s/>on<text:s/>learning<text:s/>needs<text:s/>across<text:s/>the<text:s/>components.<text:s/>The<text:s/>monitoring<text:s/>data<text:s/>collected<text:s/>by<text:s/>components<text:s/>will<text:s/>be<text:s/>synthesized<text:s/>annually<text:s/>and<text:s/>used<text:s/>to<text:s/>host<text:s/>an<text:s/>‘annual<text:s/>stocktake<text:s/>and<text:s/>learning<text:s/>event’<text:s/>with<text:s/>all<text:s/>components.<text:s/></text:span></text:p>
      <text:p text:style-name="P563"/>
      <text:p text:style-name="P564"><text:span text:style-name="T564_1">In<text:s/>this<text:s/>FY25/26,<text:s/>the<text:s/>MEL<text:s/>supplier<text:s/>has<text:s/>completed<text:s/>the<text:s/>inception<text:s/>period<text:s/>building<text:s/>the<text:s/>necessary<text:s/>architecture<text:s/>to<text:s/>appropriately<text:s/>capture,<text:s/>assess<text:s/>and<text:s/>interpret<text:s/>data<text:s/>to<text:s/>demonstrate<text:s/>effective<text:s/>programming,<text:s/>lessons<text:s/>learned<text:s/>and<text:s/>areas<text:s/>for<text:s/>improvement.<text:s/>This<text:s/>process<text:s/>was<text:s/>set<text:s/>in<text:s/>motion<text:s/>during<text:s/>an<text:s/>in-person<text:s/>workshop<text:s/>with<text:s/>the<text:s/>FCDO<text:s/>and<text:s/>MEL<text:s/>teams<text:s/>in<text:s/>June<text:s/>2025,<text:s/>where<text:s/>the<text:s/>ToC<text:s/>was<text:s/>revised<text:s/>and<text:s/>the<text:s/>MEL<text:s/>approach<text:s/>was<text:s/>fleshed<text:s/>out</text:span><text:span text:style-name="T564_2">.<text:s/></text:span><text:span text:style-name="T564_3">The<text:s/>inception<text:s/>report<text:s/>sets<text:s/>out<text:s/>the<text:s/>design<text:s/>for<text:s/>the<text:s/>Monitoring,<text:s/>Evaluation<text:s/>and<text:s/>Learning<text:s/>components<text:s/>for<text:s/>the<text:s/>programme<text:s/>as<text:s/>well<text:s/>as<text:s/>a<text:s/>logframe<text:s/>review,<text:s/>GEDSI<text:s/>and<text:s/>VFM<text:s/>scorecards,<text:s/>a<text:s/>preliminary<text:s/>stakeholder<text:s/>mapping,<text:s/>context<text:s/>analysis<text:s/>and<text:s/>the<text:s/>work<text:s/>plan<text:s/>and<text:s/>outputs<text:s/>for<text:s/>the<text:s/>rest<text:s/>of<text:s/>the<text:s/>programme’s<text:s/>duration.<text:s/></text:span></text:p>
      <text:p text:style-name="P565"/>
      <text:p text:style-name="P566"><text:span text:style-name="T566_1">Regional<text:s/>MEL<text:s/>partners<text:s/>were<text:s/>onboarded<text:s/>for<text:s/>Brazil,<text:s/>Indonesia<text:s/>and<text:s/>the<text:s/>Philippines<text:s/>who<text:s/>will<text:s/>assist<text:s/>with<text:s/></text:span><text:bookmark-start text:name="_Int_iCuF1Se9"/><text:span text:style-name="T566_2">different<text:s/>parts</text:span><text:bookmark-end text:name="_Int_iCuF1Se9"/><text:span text:style-name="T566_3"><text:s/>of<text:s/>the<text:s/>programme’s<text:s/>MEL<text:s/>activities<text:s/>–<text:s/>including<text:s/>any<text:s/>in<text:s/>person<text:s/>interviews<text:s/>and<text:s/>focus<text:s/>groups.</text:span><text:span text:style-name="T566_4"><text:s/>The<text:s/></text:span><text:span text:style-name="T566_5">FCDO<text:s/>programme<text:s/>team<text:s/>provides<text:s/>a<text:s/>further<text:s/>strategic<text:s/>monitoring<text:s/>function</text:span><text:span text:style-name="T566_6"><text:s/>including<text:s/>in-person<text:s/>engagement<text:s/>in<text:s/>the<text:s/>global<text:s/>and<text:s/>regional<text:s/>policy<text:s/>dialogues</text:span><text:span text:style-name="T566_7"><text:s/>from<text:s/>the<text:s/>London<text:s/>team<text:s/>and<text:s/>regular<text:s/>engagement<text:s/>from<text:s/>the<text:s/>regional<text:s/>advisers<text:s/></text:span><text:span text:style-name="T566_8">and<text:s/>WB<text:s/>secondee<text:s/></text:span><text:span text:style-name="T566_9">on<text:s/>in-country<text:s/>project<text:s/>development</text:span><text:span text:style-name="T566_10">.<text:s/></text:span></text:p>
      <text:p text:style-name="P567"/>
      <text:p text:style-name="P568"><text:span text:style-name="T568_1">Monitoring<text:s/>and<text:s/>Evaluation</text:span></text:p>
      <text:p text:style-name="P569"><text:span text:style-name="T569_1">For<text:s/>FS2030:<text:s/>The<text:s/></text:span><text:span text:style-name="T569_2">WB</text:span><text:span text:style-name="T569_3"><text:s/>has<text:s/>an<text:s/>established<text:s/>MEL<text:s/>system<text:s/>to<text:s/>support<text:s/>delivery<text:s/>of<text:s/>the<text:s/>policy<text:s/>reform<text:s/>projects.<text:s/>This<text:s/>includes<text:s/>a<text:s/>trust<text:s/>fund<text:s/>level<text:s/>monitoring<text:s/>and<text:s/>evaluation<text:s/>framework<text:s/>that<text:s/>produces<text:s/>annual<text:s/>reports<text:s/>and<text:s/>result<text:s/>frameworks<text:s/>for<text:s/>individual<text:s/>reform<text:s/>projects.<text:s/>Through<text:s/>engagement<text:s/>between<text:s/>the<text:s/></text:span><text:span text:style-name="T569_4">WB</text:span><text:span text:style-name="T569_5"><text:s/>and<text:s/>the<text:s/>FCDO<text:s/>team,<text:s/>data<text:s/>from<text:s/>FS2030<text:s/>has<text:s/>been<text:s/>extracted<text:s/>from<text:s/>their<text:s/>results<text:s/>frameworks<text:s/>report<text:s/>against<text:s/>the<text:s/>logframe.</text:span></text:p>
      <text:p text:style-name="P570"/>
      <text:p text:style-name="P571"><text:span text:style-name="T571_1">As<text:s/>Components<text:s/>move<text:s/>from<text:s/>design<text:s/>into<text:s/>approval<text:s/>or<text:s/>implementation,<text:s/>monitoring<text:s/>data<text:s/>is<text:s/>expected<text:s/>to<text:s/>increase<text:s/>in<text:s/>volume<text:s/>from<text:s/>the<text:s/>current<text:s/>limited<text:s/>base</text:span><text:span text:style-name="T571_2"><text:s/>however<text:s/>reporting<text:s/>timelines<text:s/>are<text:s/>not<text:s/></text:span><text:span text:style-name="T571_3">coordinated</text:span><text:span text:style-name="T571_4"><text:s/>between<text:s/></text:span><text:span text:style-name="T571_5">WB</text:span><text:span text:style-name="T571_6"><text:s/>reporting<text:s/>and<text:s/>FCDO<text:s/>Annual<text:s/>Review<text:s/>and<text:s/>so<text:s/>work<text:s/>will<text:s/>be<text:s/>required<text:s/>to<text:s/>capture<text:s/></text:span><text:span text:style-name="T571_7">data</text:span><text:span text:style-name="T571_8"><text:s/>across<text:s/>these<text:s/>dual<text:s/>processes.<text:s/></text:span><text:span text:style-name="T571_9">Once<text:s/>the<text:s/>all<text:s/>the<text:s/>FS2030<text:s/>projects<text:s/>are<text:s/>operational<text:s/>in<text:s/>the<text:s/>priority<text:s/>countries,<text:s/></text:span><text:span text:style-name="T571_10">updates<text:s/>to<text:s/>the<text:s/>logframe<text:s/>and<text:s/>ToC<text:s/>will<text:s/>be<text:s/>mad</text:span><text:span text:style-name="T571_11">e.</text:span><text:span text:style-name="T571_12"><text:s/>As<text:s/>per<text:s/>the<text:s/>WB<text:s/>MEL<text:s/>approach,</text:span><text:span text:style-name="T571_13"><text:s/>M&amp;E<text:s/>activities<text:s/>are<text:s/>embedded<text:s/></text:span><text:span text:style-name="T571_14">into<text:s/>each<text:s/>country<text:s/>grant.</text:span></text:p>
      <text:p text:style-name="P572"/>
      <text:p text:style-name="P573"><text:span text:style-name="T573_1">International<text:s/>Climate<text:s/>Finance</text:span><text:span text:style-name="T573_2">.<text:s/>JRTSP<text:s/>is<text:s/>explicitly<text:s/>designed<text:s/>to<text:s/>respond<text:s/>to<text:s/>the<text:s/>impact<text:s/>of<text:s/>the<text:s/>food<text:s/>system<text:s/>on<text:s/>the<text:s/>environment<text:s/></text:span><text:span text:style-name="T573_3">and<text:s/>deliver</text:span><text:span text:style-name="T573_4"><text:s/>benefits<text:s/>for<text:s/>people,<text:s/></text:span><text:bookmark-start text:name="_Int_3UvNYqCI"/><text:span text:style-name="T573_5">climate</text:span><text:bookmark-end text:name="_Int_3UvNYqCI"/><text:span text:style-name="T573_6"><text:s/>and<text:s/>nature</text:span><text:span text:style-name="T573_7">.</text:span><text:span text:style-name="T573_8"><text:s/></text:span><text:span text:style-name="T573_9">Work<text:s/>delivered<text:s/>in<text:s/>each<text:s/>priority<text:s/>country<text:s/>and<text:s/>through<text:s/>the<text:s/>wider<text:s/>work<text:s/>of<text:s/>FS2030</text:span><text:span text:style-name="T573_10"><text:s/>will</text:span><text:span text:style-name="T573_11"><text:s/>support<text:s/>climate<text:s/>mitigation<text:s/>and<text:s/>adaptation<text:s/>at<text:s/>a<text:s/>national<text:s/>level<text:s/>and<text:s/>seek<text:s/>to<text:s/>support<text:s/>global<text:s/>shifts<text:s/>to<text:s/>sustainable<text:s/>agriculture<text:s/>in<text:s/>line<text:s/>with<text:s/>commitments<text:s/>under<text:s/>the<text:s/>Paris<text:s/>Agreement.<text:s/></text:span><text:span text:style-name="T573_12">As<text:s/>country<text:s/>grants<text:s/>become<text:s/>active,<text:s/></text:span><text:span text:style-name="T573_13">mapping<text:s/>and<text:s/>managing</text:span><text:span text:style-name="T573_14"><text:s/>ICF<text:s/>KPI<text:s/>reporting</text:span><text:span text:style-name="T573_15"><text:s/></text:span><text:span text:style-name="T573_16">between<text:s/>the<text:s/>WB<text:s/>FS2030<text:s/>and<text:s/></text:span><text:span text:style-name="T573_17">FCDO<text:s/>will<text:s/></text:span><text:span text:style-name="T573_18">be<text:s/>prioritised.<text:s/></text:span></text:p>
      <text:p text:style-name="P574"/>
      <text:p text:style-name="P575"><text:span text:style-name="T575_1">Evaluation</text:span></text:p>
      <text:p text:style-name="P576"><text:span text:style-name="T576_1">The<text:s/>evaluation<text:s/>work<text:s/>has<text:s/>focused<text:s/>on<text:s/>strengthening<text:s/>the<text:s/>JRTSP<text:s/>Theory<text:s/>of<text:s/>Change<text:s/>(ToC)<text:s/>by<text:s/>developing<text:s/>an<text:s/>explicit,<text:s/>context-sensitive<text:s/>plausible<text:s/>pathways<text:s/>for<text:s/>the<text:s/>Brazil<text:s/>FS2030<text:s/>element,<text:s/>clarifying<text:s/>intervention<text:s/>logic<text:s/>and<text:s/>articulating<text:s/>the<text:s/>expected<text:s/>impacts<text:s/>of<text:s/>JRTSP.<text:s/>This<text:s/>work<text:s/>will<text:s/>be<text:s/>repeated<text:s/>for<text:s/>Indonesia<text:s/>and<text:s/>the<text:s/>Philippines<text:s/>and<text:s/>Clim-EAT.</text:span></text:p>
      <text:p text:style-name="P577"><text:span text:style-name="T577_1">In<text:s/>parallel,<text:s/>the<text:s/>team<text:s/>has<text:s/>begun<text:s/>designing<text:s/>an<text:s/>institutional<text:s/>capacity<text:s/>assessment<text:s/>to<text:s/>examine<text:s/>coherence<text:s/>across<text:s/>JRTSP<text:s/>components<text:s/>and<text:s/>their<text:s/>collective<text:s/>contribution<text:s/>to<text:s/>the<text:s/>programme<text:s/>ToC,<text:s/>with<text:s/>the<text:s/>process<text:s/>evaluation<text:s/>assessing<text:s/>internal<text:s/>functioning,<text:s/>operational<text:s/>dynamics,<text:s/>and<text:s/>each<text:s/>component’s<text:s/>ability<text:s/>to<text:s/>implement,<text:s/>manage,<text:s/>adapt,<text:s/>and<text:s/>influence<text:s/>policy.<text:s/>This<text:s/>forms<text:s/>the<text:s/>foundation<text:s/>of<text:s/>the<text:s/>baseline<text:s/>evaluation<text:s/>due<text:s/>in<text:s/>May<text:s/>2026.<text:s/></text:span></text:p>
      <text:p text:style-name="P578"/>
      <text:p text:style-name="P579"><text:span text:style-name="T579_1">Evidence</text:span></text:p>
      <text:p text:style-name="P580"><text:span text:style-name="T580_1">The<text:s/>MEL<text:s/>team</text:span><text:span text:style-name="T580_2"><text:s/>have<text:s/>completed<text:s/>a<text:s/>Rapid<text:s/>Evidence<text:s/>Review<text:s/>synthesising<text:s/>existing,<text:s/>relevant<text:s/>evidence<text:s/>on<text:s/>agricultural<text:s/>subsidy<text:s/>repurposing<text:s/>and<text:s/>overall<text:s/>sustainable<text:s/>agricultural<text:s/>policy<text:s/>reform,<text:s/>aligned<text:s/>to<text:s/>the<text:s/>original<text:s/>programme<text:s/>theory<text:s/>of<text:s/>change.<text:s/></text:span><text:span text:style-name="T580_3">Forty-four</text:span><text:span text:style-name="T580_4"><text:s/>published<text:s/>studies<text:s/>were<text:s/>selected<text:s/>for<text:s/>detailed<text:s/>evidence<text:s/>review.<text:s/>Key<text:s/>headlines<text:s/>on<text:s/>enablers<text:s/>(What<text:s/>drives<text:s/>success?),<text:s/>and<text:s/>barriers<text:s/>(What<text:s/>prevents<text:s/>full<text:s/>potential<text:s/>from<text:s/>being<text:s/>realised?)<text:s/>include:</text:span></text:p>
      <text:p text:style-name="P581"/>
      <text:p text:style-name="P582"><text:span text:style-name="T582_1">Enablers:<text:s/>What<text:s/>Drives<text:s/>Success?</text:span></text:p>
      <text:p text:style-name="P583"/>
      <text:p text:style-name="P584"><text:span text:style-name="T584_1">Achieving<text:s/>"triple<text:s/>win"<text:s/>outcomes<text:s/>is<text:s/>typically<text:s/>supported<text:s/>by<text:s/>a<text:s/>mix<text:s/>of<text:s/>political,<text:s/>institutional,<text:s/>and<text:s/>social<text:s/>factors:</text:span></text:p>
      <text:list text:style-name="LS21" xml:id="list60">
        <text:list-item>
          <text:p text:style-name="P585"><text:span text:style-name="T585_1">National<text:s/>Leadership<text:s/>and<text:s/>alignment<text:s/>with<text:s/>government<text:s/>priorities:</text:span><text:span text:style-name="T585_2"><text:s/>Strong<text:s/>country-led<text:s/>commitment,<text:s/>as<text:s/>seen<text:s/>in<text:s/>China’s<text:s/>subsidy<text:s/>reforms<text:s/>and<text:s/>Malawi’s<text:s/>response<text:s/>to<text:s/>fiscal<text:s/>pressures,<text:s/>is<text:s/>essential<text:s/>for<text:s/>driving<text:s/>large-scale<text:s/>change.</text:span></text:p>
        </text:list-item>
        <text:list-item>
          <text:p text:style-name="P586"><text:span text:style-name="T586_1">Bottom-Up<text:s/>Social<text:s/>Movements:</text:span><text:span text:style-name="T586_2"><text:s/>Success<text:s/>in<text:s/>countries<text:s/>like<text:s/>Brazil,<text:s/>Senegal,<text:s/>and<text:s/>Colombia<text:s/>was<text:s/>driven<text:s/>by<text:s/></text:span><text:span text:style-name="T586_3">grassroots<text:s/>pressure</text:span><text:span text:style-name="T586_4"><text:s/>from<text:s/>peasant<text:s/>and<text:s/>indigenous<text:s/>organisations<text:s/>that<text:s/>forced<text:s/>agroecology<text:s/>onto<text:s/>national<text:s/>agendas.</text:span></text:p>
        </text:list-item>
        <text:list-item>
          <text:p text:style-name="P587"><text:span text:style-name="T587_1">Meso-Level<text:s/>Institutions:</text:span><text:span text:style-name="T587_2"><text:s/>Local<text:s/>actors,<text:s/>such<text:s/>as<text:s/>extension<text:s/>services,<text:s/>farmer<text:s/>organisations,<text:s/>and<text:s/>community-level<text:s/>committees,<text:s/>act<text:s/>as<text:s/>vital<text:s/>mediators<text:s/>that<text:s/>determine<text:s/>how<text:s/>well<text:s/>national<text:s/>policies<text:s/>translate<text:s/>to<text:s/>inclusivity<text:s/>on<text:s/>the<text:s/>ground.</text:span></text:p>
        </text:list-item>
        <text:list-item>
          <text:p text:style-name="P588"><text:span text:style-name="T588_1">Secure<text:s/>Land<text:s/>Tenure:</text:span><text:span text:style-name="T588_2"><text:s/>Farmers<text:s/>with<text:s/>secure<text:s/>land<text:s/>rights<text:s/>are<text:s/>significantly<text:s/>more<text:s/>likely<text:s/>to<text:s/>invest<text:s/>in<text:s/>long-term<text:s/>conservation,<text:s/>such<text:s/>as<text:s/>agroforestry<text:s/>(45%<text:s/>more<text:s/>likely)<text:s/>and<text:s/>soil<text:s/>health<text:s/>(60%<text:s/>more<text:s/>likely)</text:span><text:span text:style-name="T588_3"><text:note text:note-class="footnote"><text:note-citation/><text:note-body><text:p text:style-name="P589"><text:span text:style-name="T589_1"><text:s/></text:span><text:span text:style-name="T589_2"><text:span text:style-name="T589_3">Mnukwa<text:s/>et<text:s/>al.<text:s/>(2025)</text:span></text:span><text:span text:style-name="T589_4">.<text:s/></text:span><text:span text:style-name="T589_5"><text:a xlink:type="simple" xlink:href="https://www.frontiersin.org/journals/sustainable-food-systems/articles/10.3389/fsufs.2025.1543805/full"><text:span text:style-name="T589_6">Assessing<text:s/>the<text:s/>adoption<text:s/>and<text:s/>impact<text:s/>of<text:s/>climate-smart<text:s/>agricultural<text:s/>practices<text:s/>on<text:s/>smallholder<text:s/>maize<text:s/>farmers’<text:s/>livelihoods<text:s/>in<text:s/>Sub-Saharan<text:s/>Africa:<text:s/>a<text:s/>systematic<text:s/>review</text:span></text:a></text:span><text:span text:style-name="T589_7">.</text:span></text:p></text:note-body></text:note></text:span><text:span text:style-name="T589_8">.</text:span></text:p>
        </text:list-item>
        <text:list-item>
          <text:p text:style-name="P590"><text:span text:style-name="T590_1">Infrastructure<text:s/>and<text:s/>Technology:</text:span><text:span text:style-name="T590_2"><text:s/>Proximity<text:s/>to<text:s/>paved<text:s/>roads<text:s/>can<text:s/>increase<text:s/>adoption<text:s/>of<text:s/>climate-smart<text:s/>practices<text:s/>by<text:s/>40%.<text:s/>Similarly,<text:s/>digital<text:s/>tools<text:s/>and<text:s/>improved<text:s/>irrigation<text:s/>are<text:s/>key<text:s/>structural<text:s/>enablers.</text:span></text:p>
        </text:list-item>
      </text:list>
      <text:p text:style-name="P591"/>
      <text:p text:style-name="P592"><text:span text:style-name="T592_1">Barriers:<text:s/>What<text:s/>Prevents<text:s/>Full<text:s/>Potential?</text:span></text:p>
      <text:p text:style-name="P593"/>
      <text:p text:style-name="P594"><text:span text:style-name="T594_1">Despite<text:s/>the<text:s/>potential<text:s/>for<text:s/>triple<text:s/>wins,<text:s/>several<text:s/>systemic<text:s/>barriers<text:s/>often<text:s/>lead<text:s/>to<text:s/>implementation<text:s/>failure:</text:span></text:p>
      <text:list text:style-name="LS22" xml:id="list65">
        <text:list-item>
          <text:p text:style-name="P595"><text:span text:style-name="T595_1">The<text:s/>Policy-Practice<text:s/>Gap:</text:span><text:span text:style-name="T595_2"><text:s/>Centrally<text:s/>designed<text:s/>policies<text:s/>often<text:s/>fail<text:s/>because<text:s/>they<text:s/>ignore<text:s/>local<text:s/>contexts<text:s/>or<text:s/>the<text:s/>complexity<text:s/>of<text:s/></text:span><text:span text:style-name="T595_3">gender<text:s/>relations</text:span><text:span text:style-name="T595_4">.<text:s/>This<text:s/>is<text:s/>compounded<text:s/>by<text:s/>a<text:s/>lack<text:s/>of<text:s/>trained<text:s/>extension<text:s/>staff<text:s/>and<text:s/>high<text:s/>staff<text:s/>turnover.</text:span></text:p>
        </text:list-item>
        <text:list-item>
          <text:p text:style-name="P596"><text:span text:style-name="T596_1">Elite<text:s/>Capture<text:s/>and<text:s/>Patronage:</text:span><text:span text:style-name="T596_2"><text:s/>Agricultural<text:s/>subsidies<text:s/>are<text:s/>frequently<text:s/>used<text:s/>by<text:s/>governments<text:s/>to<text:s/>garner<text:s/>votes<text:s/>or<text:s/>are<text:s/>captured<text:s/>by<text:s/></text:span><text:span text:style-name="T596_3">wealthier,<text:s/>male-headed<text:s/>households</text:span><text:span text:style-name="T596_4"><text:s/>through<text:s/>informal<text:s/>relationships<text:s/>with<text:s/>village<text:s/>leaders.</text:span></text:p>
        </text:list-item>
        <text:list-item>
          <text:p text:style-name="P597"><text:span text:style-name="T597_1">Administrative<text:s/>and<text:s/>Financial<text:s/>Exclusion:</text:span><text:span text:style-name="T597_2"><text:s/>Onerous<text:s/>application<text:s/>processes<text:s/>for<text:s/>grants<text:s/>or<text:s/>certifications<text:s/>often<text:s/>exclude<text:s/>smallholders.<text:s/>Further,<text:s/>often<text:s/>only<text:s/>farmers<text:s/>with<text:s/>existing<text:s/>credit<text:s/></text:span><text:span text:style-name="T597_3">or<text:s/>other</text:span><text:span text:style-name="T597_4"><text:s/>financial<text:s/>resources<text:s/>can<text:s/>take<text:s/>advantage<text:s/>of<text:s/>investment<text:s/>subsidies.</text:span></text:p>
        </text:list-item>
        <text:list-item>
          <text:p text:style-name="P598"><text:span text:style-name="T598_1">Power<text:s/>Asymmetries:</text:span><text:span text:style-name="T598_2"><text:s/>Over-reliance<text:s/>on<text:s/>international<text:s/>partners<text:s/>can<text:s/>lead<text:s/>to<text:s/>external<text:s/>visions<text:s/>and<text:s/>priorities<text:s/>being<text:s/>imposed<text:s/>on<text:s/>local<text:s/>communities,<text:s/>sometimes<text:s/>hampering<text:s/>joint<text:s/>advocacy<text:s/>for<text:s/>Just<text:s/>transitions.</text:span></text:p>
        </text:list-item>
        <text:list-item>
          <text:p text:style-name="P599"><text:span text:style-name="T599_1">Reactive<text:s/>Policy<text:s/>Making:</text:span><text:span text:style-name="T599_2"><text:s/>Programmes<text:s/>that<text:s/>are<text:s/>reactive<text:s/>(e.g.<text:s/>post-disaster)<text:s/>rather<text:s/>than<text:s/>proactive<text:s/>can<text:s/>lead<text:s/>to<text:s/></text:span><text:span text:style-name="T599_3">maladaptation</text:span><text:span text:style-name="T599_4"><text:s/>and<text:s/>unsustainable<text:s/>long-term<text:s/>outcomes.</text:span></text:p>
        </text:list-item>
      </text:list>
      <text:p text:style-name="P600"/>
      <text:p text:style-name="P601"><text:span text:style-name="T601_1">A<text:s/>review<text:s/>of<text:s/>existing<text:s/>data<text:s/>on<text:s/>GEDSI<text:s/>in<text:s/>each<text:s/>priority<text:s/>country<text:s/>was<text:s/>commissioned<text:s/>through<text:s/>the<text:s/>CLEAN<text:s/>helpdesk<text:s/>and<text:s/>this<text:s/>is<text:s/>being<text:s/>reviewed<text:s/>by<text:s/>the<text:s/>MEL<text:s/>team.<text:s/>This<text:s/>review<text:s/>highlights<text:s/>data<text:s/>and<text:s/>evidence<text:s/>gaps<text:s/>on<text:s/>GEDSI<text:s/>in<text:s/>each<text:s/>country.<text:s/>Any<text:s/>future<text:s/>data<text:s/>collection<text:s/>via<text:s/>logframe<text:s/>reporting<text:s/>will<text:s/>adopt<text:s/>the<text:s/>principles<text:s/>of<text:s/>the<text:s/>Inclusive<text:s/>Data<text:s/>Charter<text:s/>where<text:s/>practical</text:span><text:span text:style-name="T601_2">.</text:span><text:span text:style-name="T601_3"><text:s/></text:span></text:p>
      <text:p text:style-name="P602"/>
      <text:p text:style-name="P603"><text:span text:style-name="T603_1">Additional<text:s/></text:span><text:span text:style-name="T603_2">Political<text:s/>Economy<text:s/>Analysis</text:span><text:span text:style-name="T603_3"><text:s/>has<text:s/>also<text:s/>been<text:s/>commissioned<text:s/>through<text:s/>the<text:s/>PGR<text:s/>CoE<text:s/>to<text:s/>shape<text:s/>and<text:s/>influence<text:s/>the<text:s/>delivery<text:s/>of<text:s/>programme<text:s/>interventions<text:s/>and<text:s/>enhance<text:s/>the<text:s/>approach<text:s/>to<text:s/>monitoring,<text:s/></text:span><text:bookmark-start text:name="_Int_kGbamPjB"/><text:span text:style-name="T603_4">evaluation</text:span><text:bookmark-end text:name="_Int_kGbamPjB"/><text:span text:style-name="T603_5"><text:s/>and<text:s/>learning.<text:s/></text:span></text:p>
      <text:p text:style-name="P604"/>
      <text:p text:style-name="P605"/>
      <text:p text:style-name="P606"><text:span text:style-name="T606_1">Learning</text:span></text:p>
      <text:p text:style-name="P607"><text:span text:style-name="T607_1">The<text:s/>MEL<text:s/>team<text:s/>submitted<text:s/>the<text:s/>Learning<text:s/>Approach<text:s/>note,<text:s/>which<text:s/>defines<text:s/>an<text:s/>annual<text:s/>learning<text:s/>cycle<text:s/>aligned<text:s/>with<text:s/>review<text:s/>and<text:s/>M&amp;E<text:s/>processes<text:s/>and<text:s/>structured<text:s/>around<text:s/>thematic<text:s/>studies,<text:s/>synthesis,<text:s/>and<text:s/>a<text:s/>learning<text:s/>event.<text:s/>The<text:s/>MEL<text:s/>team<text:s/>met<text:s/>with<text:s/>FCDO<text:s/>teams<text:s/>to<text:s/>map<text:s/>out<text:s/>any<text:s/>2026<text:s/>policy<text:s/>influencing<text:s/>opportunities<text:s/>(horizon<text:s/>scanning)<text:s/>which<text:s/>might<text:s/>influence<text:s/>the<text:s/>choice<text:s/>of<text:s/>further<text:s/>learning<text:s/>products,<text:s/>and<text:s/>refining<text:s/>leaning<text:s/>questions<text:s/>with<text:s/>FCDO,<text:s/></text:span><text:span text:style-name="T607_2">WB</text:span><text:span text:style-name="T607_3">,<text:s/>Clim-Eat,<text:s/>and<text:s/>FCDO.</text:span></text:p>
      <text:p text:style-name="P608"/>
      <text:p text:style-name="P609"><text:span text:style-name="T609_1">The<text:s/>MEL<text:s/>team<text:s/>will<text:s/>submit<text:s/>(by<text:s/>end<text:s/>of<text:s/>March<text:s/>2026)<text:s/>two<text:s/>thematic<text:s/>studies<text:s/>focused<text:s/>on<text:s/>1)<text:s/>a<text:s/>Rapid<text:s/>Evidence<text:s/>Review<text:s/>and<text:s/>2)<text:s/>A<text:s/>public<text:s/>facing<text:s/>product<text:s/>on<text:s/>subsidy<text:s/>reform.<text:s/></text:span></text:p>
      <text:p text:style-name="P610"/>
      <text:p text:style-name="P611"/>
      <table:table table:style-name="Table13">
        <table:table-column table:style-name="Column50"/>
        <table:table-column table:style-name="Column51"/>
        <table:table-column table:style-name="Column52"/>
        <table:table-column table:style-name="Column53"/>
        <table:table-row table:style-name="Row39">
          <table:table-cell table:style-name="Cell137">
            <text:p text:style-name="P612"><text:span text:style-name="T612_1">Date<text:s/>of<text:s/>last<text:s/>narrative<text:s/>financial<text:s/>report</text:span></text:p>
          </table:table-cell>
          <table:table-cell table:style-name="Cell138">
            <text:p text:style-name="P613"><text:span text:style-name="T613_1">Feb<text:s/>2026</text:span></text:p>
          </table:table-cell>
          <table:table-cell table:style-name="Cell139">
            <text:p text:style-name="P614"><text:span text:style-name="T614_1">Date<text:s/>of<text:s/>last<text:s/>audited<text:s/>annual<text:s/>statement</text:span></text:p>
          </table:table-cell>
          <table:table-cell table:style-name="Cell140">
            <text:p text:style-name="P615"><text:span text:style-name="T615_1"><text:s/></text:span><text:span text:style-name="T615_2">N/A</text:span></text:p>
          </table:table-cell>
        </table:table-row>
      </table:table>
      <text:p text:style-name="P616"/>
      <text:p text:style-name="P6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Cambria Math" svg:font-family="Cambria Math" style:font-pitch="variable" style:font-family-generic="roman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Mention" style:family="text" style:parent-style-name="Default_20_Paragraph_20_Font">
      <style:text-properties fo:background-color="#e1dfdd" fo:color="#2b579a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normaltextrun" style:family="text" style:parent-style-name="Default_20_Paragraph_20_Font"/>
    <style:style style:name="paragraph" style:family="paragraph" style:parent-style-name="Normal">
      <style:paragraph-properties fo:margin-top="0.494cm" fo:margin-bottom="0.494cm"/>
      <style:text-properties style:font-name="Times New Roman" fo:language="en" fo:country="US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footnote" style:family="paragraph" style:parent-style-name="Footnote_20_text">
      <style:text-properties fo:font-size="9pt" style:font-size-asian="9pt" style:font-size-complex="9pt"/>
    </style:style>
    <style:style style:name="footnote_20_Char" style:display-name="footnote Char" style:family="text" style:parent-style-name="Footnote_20_Text_20_Char">
      <style:text-properties style:font-name="Arial" fo:font-size="9pt" style:font-name-asian="Times New Roman" style:font-size-asian="9pt" style:font-name-complex="Times New Roman" style:font-size-complex="9pt"/>
    </style:style>
    <style:style style:name="Para_20_Char" style:display-name="Para Char" style:family="text" style:parent-style-name="Default_20_Paragraph_20_Font">
      <style:text-properties style:font-name="Arial" style:font-name-complex="Arial" style:font-weight-complex="bold"/>
    </style:style>
    <style:style style:name="Para" style:family="paragraph" style:parent-style-name="List_20_Paragraph">
      <style:paragraph-properties fo:text-align="justify" fo:text-indent="-0.635cm" fo:margin-top="0.212cm" fo:margin-bottom="0.212cm" fo:margin-left="0.751cm">
        <style:tab-stops>
          <style:tab-stop style:type="left" style:leader-style="none" style:position="0.249cm"/>
        </style:tab-stops>
      </style:paragraph-properties>
      <style:text-properties fo:font-size="11pt" style:font-name-asian="Calibri" style:font-size-asian="11pt" style:font-name-complex="Arial" style:font-size-complex="11pt" fo:language-asian="en" fo:country-asian="US" style:font-weight-complex="bold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Aria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="Symbol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Arial"/>
    </style: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/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-complex="Times New Roman"/>
    </style:style>
    <style:style style:name="List9Level1" style:family="text">
      <style:text-properties style:font-name="Symbol"/>
    </style:style>
    <style:style style:name="List9Level2" style:family="text">
      <style:text-properties style:font-name="Wingdings"/>
    </style:style>
    <style:style style:name="List9Level3" style:family="text">
      <style:text-properties style:font-name-complex="Times New Roman"/>
    </style:style>
    <style:style style:name="List9Level4" style:family="text">
      <style:text-properties style:font-name-complex="Times New Roman"/>
    </style:style>
    <style:style style:name="List9Level5" style:family="text">
      <style:text-properties style:font-name-complex="Times New Roman"/>
    </style:style>
    <style:style style:name="List9Level6" style:family="text">
      <style:text-properties style:font-name-complex="Times New Roman"/>
    </style:style>
    <style:style style:name="List9Level7" style:family="text">
      <style:text-properties style:font-name-complex="Times New Roman"/>
    </style:style>
    <style:style style:name="List9Level8" style:family="text">
      <style:text-properties style:font-name-complex="Times New Roman"/>
    </style: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9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0Level0" style:family="text">
      <style:text-properties style:font-name="Arial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/>
    </style:style>
    <style:style style:name="List12Level8" style:family="text">
      <style:text-properties style:font-name="Wingdings"/>
    </style:style>
    <text:list-style style:name="LS12">
      <text:list-level-style-bullet text:bullet-char="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fo:font-weight="normal" style:font-weight-asian="normal" style:font-weight-complex="normal"/>
    </style: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-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/>
    </style:style>
    <style:style style:name="List17Level8" style:family="text">
      <style:text-properties style:font-name="Wingdings"/>
    </style:style>
    <text:list-style style:name="LS17">
      <text:list-level-style-bullet text:bullet-char="-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Arial" style:font-name-asian="Arial" style:font-name-complex="Arial"/>
    </style:style>
    <text:list-style style:name="LS20">
      <text:list-level-style-bullet text:bullet-char="-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Arial" style:font-name-complex="Arial"/>
      </text:list-level-style-bullet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1Level0" style:family="text">
      <style:text-properties style:font-name="Symbol" fo:font-size="10pt" style:font-size-asian="10pt"/>
    </style:style>
    <style:style style:name="List21Level1" style:family="text">
      <style:text-properties style:font-name="Courier New" fo:font-size="10pt" style:font-size-asian="10pt"/>
    </style:style>
    <style:style style:name="List21Level2" style:family="text">
      <style:text-properties style:font-name="Wingdings" fo:font-size="10pt" style:font-size-asian="10pt"/>
    </style:style>
    <style:style style:name="List21Level3" style:family="text">
      <style:text-properties style:font-name="Wingdings" fo:font-size="10pt" style:font-size-asian="10pt"/>
    </style:style>
    <style:style style:name="List21Level4" style:family="text">
      <style:text-properties style:font-name="Wingdings" fo:font-size="10pt" style:font-size-asian="10pt"/>
    </style:style>
    <style:style style:name="List21Level5" style:family="text">
      <style:text-properties style:font-name="Wingdings" fo:font-size="10pt" style:font-size-asian="10pt"/>
    </style:style>
    <style:style style:name="List21Level6" style:family="text">
      <style:text-properties style:font-name="Wingdings" fo:font-size="10pt" style:font-size-asian="10pt"/>
    </style:style>
    <style:style style:name="List21Level7" style:family="text">
      <style:text-properties style:font-name="Wingdings" fo:font-size="10pt" style:font-size-asian="10pt"/>
    </style:style>
    <style:style style:name="List21Level8" style:family="text">
      <style:text-properties style:font-name="Wingdings" fo:font-size="10pt" style:font-size-asian="10pt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2Level0" style:family="text">
      <style:text-properties style:font-name="Symbol" fo:font-size="10pt" style:font-size-asian="10pt"/>
    </style:style>
    <style:style style:name="List22Level1" style:family="text">
      <style:text-properties style:font-name="Courier New" fo:font-size="10pt" style:font-size-asian="10pt"/>
    </style:style>
    <style:style style:name="List22Level2" style:family="text">
      <style:text-properties style:font-name="Wingdings" fo:font-size="10pt" style:font-size-asian="10pt"/>
    </style:style>
    <style:style style:name="List22Level3" style:family="text">
      <style:text-properties style:font-name="Wingdings" fo:font-size="10pt" style:font-size-asian="10pt"/>
    </style:style>
    <style:style style:name="List22Level4" style:family="text">
      <style:text-properties style:font-name="Wingdings" fo:font-size="10pt" style:font-size-asian="10pt"/>
    </style:style>
    <style:style style:name="List22Level5" style:family="text">
      <style:text-properties style:font-name="Wingdings" fo:font-size="10pt" style:font-size-asian="10pt"/>
    </style:style>
    <style:style style:name="List22Level6" style:family="text">
      <style:text-properties style:font-name="Wingdings" fo:font-size="10pt" style:font-size-asian="10pt"/>
    </style:style>
    <style:style style:name="List22Level7" style:family="text">
      <style:text-properties style:font-name="Wingdings" fo:font-size="10pt" style:font-size-asian="10pt"/>
    </style:style>
    <style:style style:name="List22Level8" style:family="text">
      <style:text-properties style:font-name="Wingdings" fo:font-size="10pt" style:font-size-asian="10pt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4Level0" style:family="text">
      <style:text-properties style:font-name="Symbol" fo:font-size="10pt" style:font-size-asian="10pt"/>
    </style:style>
    <style:style style:name="List24Level1" style:family="text">
      <style:text-properties style:font-name="Symbol" fo:font-size="10pt" style:font-size-asian="10pt"/>
    </style:style>
    <style:style style:name="List24Level2" style:family="text">
      <style:text-properties style:font-name="Symbol" fo:font-size="10pt" style:font-size-asian="10pt"/>
    </style:style>
    <style:style style:name="List24Level3" style:family="text">
      <style:text-properties style:font-name="Symbol" fo:font-size="10pt" style:font-size-asian="10pt"/>
    </style:style>
    <style:style style:name="List24Level4" style:family="text">
      <style:text-properties style:font-name="Symbol" fo:font-size="10pt" style:font-size-asian="10pt"/>
    </style:style>
    <style:style style:name="List24Level5" style:family="text">
      <style:text-properties style:font-name="Symbol" fo:font-size="10pt" style:font-size-asian="10pt"/>
    </style:style>
    <style:style style:name="List24Level6" style:family="text">
      <style:text-properties style:font-name="Symbol" fo:font-size="10pt" style:font-size-asian="10pt"/>
    </style:style>
    <style:style style:name="List24Level7" style:family="text">
      <style:text-properties style:font-name="Symbol" fo:font-size="10pt" style:font-size-asian="10pt"/>
    </style:style>
    <style:style style:name="List24Level8" style:family="text">
      <style:text-properties style:font-name="Symbol" fo:font-size="10pt" style:font-size-asian="10pt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5Level0" style:family="text">
      <style:text-properties style:font-name="Symbol" fo:font-size="10pt" style:font-size-asian="10pt"/>
    </style:style>
    <style:style style:name="List25Level1" style:family="text">
      <style:text-properties style:font-name="Symbol" fo:font-size="10pt" style:font-size-asian="10pt"/>
    </style:style>
    <style:style style:name="List25Level2" style:family="text">
      <style:text-properties style:font-name="Symbol" fo:font-size="10pt" style:font-size-asian="10pt"/>
    </style:style>
    <style:style style:name="List25Level3" style:family="text">
      <style:text-properties style:font-name="Symbol" fo:font-size="10pt" style:font-size-asian="10pt"/>
    </style:style>
    <style:style style:name="List25Level4" style:family="text">
      <style:text-properties style:font-name="Symbol" fo:font-size="10pt" style:font-size-asian="10pt"/>
    </style:style>
    <style:style style:name="List25Level5" style:family="text">
      <style:text-properties style:font-name="Symbol" fo:font-size="10pt" style:font-size-asian="10pt"/>
    </style:style>
    <style:style style:name="List25Level6" style:family="text">
      <style:text-properties style:font-name="Symbol" fo:font-size="10pt" style:font-size-asian="10pt"/>
    </style:style>
    <style:style style:name="List25Level7" style:family="text">
      <style:text-properties style:font-name="Symbol" fo:font-size="10pt" style:font-size-asian="10pt"/>
    </style:style>
    <style:style style:name="List25Level8" style:family="text">
      <style:text-properties style:font-name="Symbol" fo:font-size="10pt" style:font-size-asian="10pt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6Level0" style:family="text">
      <style:text-properties style:font-name="Symbol" fo:font-size="10pt" style:font-size-asian="10pt"/>
    </style:style>
    <style:style style:name="List26Level1" style:family="text">
      <style:text-properties style:font-name="Symbol" fo:font-size="10pt" style:font-size-asian="10pt"/>
    </style:style>
    <style:style style:name="List26Level2" style:family="text">
      <style:text-properties style:font-name="Symbol" fo:font-size="10pt" style:font-size-asian="10pt"/>
    </style:style>
    <style:style style:name="List26Level3" style:family="text">
      <style:text-properties style:font-name="Symbol" fo:font-size="10pt" style:font-size-asian="10pt"/>
    </style:style>
    <style:style style:name="List26Level4" style:family="text">
      <style:text-properties style:font-name="Symbol" fo:font-size="10pt" style:font-size-asian="10pt"/>
    </style:style>
    <style:style style:name="List26Level5" style:family="text">
      <style:text-properties style:font-name="Symbol" fo:font-size="10pt" style:font-size-asian="10pt"/>
    </style:style>
    <style:style style:name="List26Level6" style:family="text">
      <style:text-properties style:font-name="Symbol" fo:font-size="10pt" style:font-size-asian="10pt"/>
    </style:style>
    <style:style style:name="List26Level7" style:family="text">
      <style:text-properties style:font-name="Symbol" fo:font-size="10pt" style:font-size-asian="10pt"/>
    </style:style>
    <style:style style:name="List26Level8" style:family="text">
      <style:text-properties style:font-name="Symbol" fo:font-size="10pt" style:font-size-asian="10pt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7Level0" style:family="text">
      <style:text-properties style:font-name="Symbol" fo:font-size="10pt" style:font-size-asian="10pt"/>
    </style:style>
    <style:style style:name="List27Level1" style:family="text">
      <style:text-properties style:font-name="Symbol" fo:font-size="10pt" style:font-size-asian="10pt"/>
    </style:style>
    <style:style style:name="List27Level2" style:family="text">
      <style:text-properties style:font-name="Symbol" fo:font-size="10pt" style:font-size-asian="10pt"/>
    </style:style>
    <style:style style:name="List27Level3" style:family="text">
      <style:text-properties style:font-name="Symbol" fo:font-size="10pt" style:font-size-asian="10pt"/>
    </style:style>
    <style:style style:name="List27Level4" style:family="text">
      <style:text-properties style:font-name="Symbol" fo:font-size="10pt" style:font-size-asian="10pt"/>
    </style:style>
    <style:style style:name="List27Level5" style:family="text">
      <style:text-properties style:font-name="Symbol" fo:font-size="10pt" style:font-size-asian="10pt"/>
    </style:style>
    <style:style style:name="List27Level6" style:family="text">
      <style:text-properties style:font-name="Symbol" fo:font-size="10pt" style:font-size-asian="10pt"/>
    </style:style>
    <style:style style:name="List27Level7" style:family="text">
      <style:text-properties style:font-name="Symbol" fo:font-size="10pt" style:font-size-asian="10pt"/>
    </style:style>
    <style:style style:name="List27Level8" style:family="text">
      <style:text-properties style:font-name="Symbol" fo:font-size="10pt" style:font-size-asian="10pt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8Level0" style:family="text">
      <style:text-properties style:font-name="Symbol" fo:font-size="10pt" style:font-size-asian="10pt"/>
    </style:style>
    <style:style style:name="List28Level1" style:family="text">
      <style:text-properties style:font-name="Symbol" fo:font-size="10pt" style:font-size-asian="10pt"/>
    </style:style>
    <style:style style:name="List28Level2" style:family="text">
      <style:text-properties style:font-name="Symbol" fo:font-size="10pt" style:font-size-asian="10pt"/>
    </style:style>
    <style:style style:name="List28Level3" style:family="text">
      <style:text-properties style:font-name="Symbol" fo:font-size="10pt" style:font-size-asian="10pt"/>
    </style:style>
    <style:style style:name="List28Level4" style:family="text">
      <style:text-properties style:font-name="Symbol" fo:font-size="10pt" style:font-size-asian="10pt"/>
    </style:style>
    <style:style style:name="List28Level5" style:family="text">
      <style:text-properties style:font-name="Symbol" fo:font-size="10pt" style:font-size-asian="10pt"/>
    </style:style>
    <style:style style:name="List28Level6" style:family="text">
      <style:text-properties style:font-name="Symbol" fo:font-size="10pt" style:font-size-asian="10pt"/>
    </style:style>
    <style:style style:name="List28Level7" style:family="text">
      <style:text-properties style:font-name="Symbol" fo:font-size="10pt" style:font-size-asian="10pt"/>
    </style:style>
    <style:style style:name="List28Level8" style:family="text">
      <style:text-properties style:font-name="Symbol" fo:font-size="10pt" style:font-size-asian="10pt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29Level0" style:family="text">
      <style:text-properties style:font-name="Symbol" fo:font-size="10pt" style:font-size-asian="10pt"/>
    </style:style>
    <style:style style:name="List29Level1" style:family="text">
      <style:text-properties style:font-name="Symbol" fo:font-size="10pt" style:font-size-asian="10pt"/>
    </style:style>
    <style:style style:name="List29Level2" style:family="text">
      <style:text-properties style:font-name="Symbol" fo:font-size="10pt" style:font-size-asian="10pt"/>
    </style:style>
    <style:style style:name="List29Level3" style:family="text">
      <style:text-properties style:font-name="Symbol" fo:font-size="10pt" style:font-size-asian="10pt"/>
    </style:style>
    <style:style style:name="List29Level4" style:family="text">
      <style:text-properties style:font-name="Symbol" fo:font-size="10pt" style:font-size-asian="10pt"/>
    </style:style>
    <style:style style:name="List29Level5" style:family="text">
      <style:text-properties style:font-name="Symbol" fo:font-size="10pt" style:font-size-asian="10pt"/>
    </style:style>
    <style:style style:name="List29Level6" style:family="text">
      <style:text-properties style:font-name="Symbol" fo:font-size="10pt" style:font-size-asian="10pt"/>
    </style:style>
    <style:style style:name="List29Level7" style:family="text">
      <style:text-properties style:font-name="Symbol" fo:font-size="10pt" style:font-size-asian="10pt"/>
    </style:style>
    <style:style style:name="List29Level8" style:family="text">
      <style:text-properties style:font-name="Symbol" fo:font-size="10pt" style:font-size-asian="10pt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Symbol" fo:font-size="10pt" style:font-size-asian="10pt"/>
    </style:style>
    <style:style style:name="List30Level2" style:family="text">
      <style:text-properties style:font-name="Symbol" fo:font-size="10pt" style:font-size-asian="10pt"/>
    </style:style>
    <style:style style:name="List30Level3" style:family="text">
      <style:text-properties style:font-name="Symbol" fo:font-size="10pt" style:font-size-asian="10pt"/>
    </style:style>
    <style:style style:name="List30Level4" style:family="text">
      <style:text-properties style:font-name="Symbol" fo:font-size="10pt" style:font-size-asian="10pt"/>
    </style:style>
    <style:style style:name="List30Level5" style:family="text">
      <style:text-properties style:font-name="Symbol" fo:font-size="10pt" style:font-size-asian="10pt"/>
    </style:style>
    <style:style style:name="List30Level6" style:family="text">
      <style:text-properties style:font-name="Symbol" fo:font-size="10pt" style:font-size-asian="10pt"/>
    </style:style>
    <style:style style:name="List30Level7" style:family="text">
      <style:text-properties style:font-name="Symbol" fo:font-size="10pt" style:font-size-asian="10pt"/>
    </style:style>
    <style:style style:name="List30Level8" style:family="text">
      <style:text-properties style:font-name="Symbol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style:font-name="Symbol" fo:font-size="10pt" style:font-size-asian="10pt"/>
    </style:style>
    <style:style style:name="List31Level2" style:family="text">
      <style:text-properties style:font-name="Symbol" fo:font-size="10pt" style:font-size-asian="10pt"/>
    </style:style>
    <style:style style:name="List31Level3" style:family="text">
      <style:text-properties style:font-name="Symbol" fo:font-size="10pt" style:font-size-asian="10pt"/>
    </style:style>
    <style:style style:name="List31Level4" style:family="text">
      <style:text-properties style:font-name="Symbol" fo:font-size="10pt" style:font-size-asian="10pt"/>
    </style:style>
    <style:style style:name="List31Level5" style:family="text">
      <style:text-properties style:font-name="Symbol" fo:font-size="10pt" style:font-size-asian="10pt"/>
    </style:style>
    <style:style style:name="List31Level6" style:family="text">
      <style:text-properties style:font-name="Symbol" fo:font-size="10pt" style:font-size-asian="10pt"/>
    </style:style>
    <style:style style:name="List31Level7" style:family="text">
      <style:text-properties style:font-name="Symbol" fo:font-size="10pt" style:font-size-asian="10pt"/>
    </style:style>
    <style:style style:name="List31Level8" style:family="text">
      <style:text-properties style:font-name="Symbol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Symbol" fo:font-size="10pt" style:font-size-asian="10pt"/>
    </style:style>
    <style:style style:name="List32Level2" style:family="text">
      <style:text-properties style:font-name="Symbol" fo:font-size="10pt" style:font-size-asian="10pt"/>
    </style:style>
    <style:style style:name="List32Level3" style:family="text">
      <style:text-properties style:font-name="Symbol" fo:font-size="10pt" style:font-size-asian="10pt"/>
    </style:style>
    <style:style style:name="List32Level4" style:family="text">
      <style:text-properties style:font-name="Symbol" fo:font-size="10pt" style:font-size-asian="10pt"/>
    </style:style>
    <style:style style:name="List32Level5" style:family="text">
      <style:text-properties style:font-name="Symbol" fo:font-size="10pt" style:font-size-asian="10pt"/>
    </style:style>
    <style:style style:name="List32Level6" style:family="text">
      <style:text-properties style:font-name="Symbol" fo:font-size="10pt" style:font-size-asian="10pt"/>
    </style:style>
    <style:style style:name="List32Level7" style:family="text">
      <style:text-properties style:font-name="Symbol" fo:font-size="10pt" style:font-size-asian="10pt"/>
    </style:style>
    <style:style style:name="List32Level8" style:family="text">
      <style:text-properties style:font-name="Symbol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Symbol" fo:font-size="10pt" style:font-size-asian="10pt"/>
    </style:style>
    <style:style style:name="List33Level2" style:family="text">
      <style:text-properties style:font-name="Symbol" fo:font-size="10pt" style:font-size-asian="10pt"/>
    </style:style>
    <style:style style:name="List33Level3" style:family="text">
      <style:text-properties style:font-name="Symbol" fo:font-size="10pt" style:font-size-asian="10pt"/>
    </style:style>
    <style:style style:name="List33Level4" style:family="text">
      <style:text-properties style:font-name="Symbol" fo:font-size="10pt" style:font-size-asian="10pt"/>
    </style:style>
    <style:style style:name="List33Level5" style:family="text">
      <style:text-properties style:font-name="Symbol" fo:font-size="10pt" style:font-size-asian="10pt"/>
    </style:style>
    <style:style style:name="List33Level6" style:family="text">
      <style:text-properties style:font-name="Symbol" fo:font-size="10pt" style:font-size-asian="10pt"/>
    </style:style>
    <style:style style:name="List33Level7" style:family="text">
      <style:text-properties style:font-name="Symbol" fo:font-size="10pt" style:font-size-asian="10pt"/>
    </style:style>
    <style:style style:name="List33Level8" style:family="text">
      <style:text-properties style:font-name="Symbol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Symbol" fo:font-size="10pt" style:font-size-asian="10pt"/>
    </style:style>
    <style:style style:name="List34Level2" style:family="text">
      <style:text-properties style:font-name="Symbol" fo:font-size="10pt" style:font-size-asian="10pt"/>
    </style:style>
    <style:style style:name="List34Level3" style:family="text">
      <style:text-properties style:font-name="Symbol" fo:font-size="10pt" style:font-size-asian="10pt"/>
    </style:style>
    <style:style style:name="List34Level4" style:family="text">
      <style:text-properties style:font-name="Symbol" fo:font-size="10pt" style:font-size-asian="10pt"/>
    </style:style>
    <style:style style:name="List34Level5" style:family="text">
      <style:text-properties style:font-name="Symbol" fo:font-size="10pt" style:font-size-asian="10pt"/>
    </style:style>
    <style:style style:name="List34Level6" style:family="text">
      <style:text-properties style:font-name="Symbol" fo:font-size="10pt" style:font-size-asian="10pt"/>
    </style:style>
    <style:style style:name="List34Level7" style:family="text">
      <style:text-properties style:font-name="Symbol" fo:font-size="10pt" style:font-size-asian="10pt"/>
    </style:style>
    <style:style style:name="List34Level8" style:family="text">
      <style:text-properties style:font-name="Symbol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Symbol" fo:font-size="10pt" style:font-size-asian="10pt"/>
    </style:style>
    <style:style style:name="List35Level2" style:family="text">
      <style:text-properties style:font-name="Symbol" fo:font-size="10pt" style:font-size-asian="10pt"/>
    </style:style>
    <style:style style:name="List35Level3" style:family="text">
      <style:text-properties style:font-name="Symbol" fo:font-size="10pt" style:font-size-asian="10pt"/>
    </style:style>
    <style:style style:name="List35Level4" style:family="text">
      <style:text-properties style:font-name="Symbol" fo:font-size="10pt" style:font-size-asian="10pt"/>
    </style:style>
    <style:style style:name="List35Level5" style:family="text">
      <style:text-properties style:font-name="Symbol" fo:font-size="10pt" style:font-size-asian="10pt"/>
    </style:style>
    <style:style style:name="List35Level6" style:family="text">
      <style:text-properties style:font-name="Symbol" fo:font-size="10pt" style:font-size-asian="10pt"/>
    </style:style>
    <style:style style:name="List35Level7" style:family="text">
      <style:text-properties style:font-name="Symbol" fo:font-size="10pt" style:font-size-asian="10pt"/>
    </style:style>
    <style:style style:name="List35Level8" style:family="text">
      <style:text-properties style:font-name="Symbol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6Level0" style:family="text">
      <style:text-properties style:font-name="Symbol" fo:font-size="10pt" style:font-size-asian="10pt"/>
    </style:style>
    <style:style style:name="List36Level1" style:family="text">
      <style:text-properties style:font-name="Symbol" fo:font-size="10pt" style:font-size-asian="10pt"/>
    </style:style>
    <style:style style:name="List36Level2" style:family="text">
      <style:text-properties style:font-name="Symbol" fo:font-size="10pt" style:font-size-asian="10pt"/>
    </style:style>
    <style:style style:name="List36Level3" style:family="text">
      <style:text-properties style:font-name="Symbol" fo:font-size="10pt" style:font-size-asian="10pt"/>
    </style:style>
    <style:style style:name="List36Level4" style:family="text">
      <style:text-properties style:font-name="Symbol" fo:font-size="10pt" style:font-size-asian="10pt"/>
    </style:style>
    <style:style style:name="List36Level5" style:family="text">
      <style:text-properties style:font-name="Symbol" fo:font-size="10pt" style:font-size-asian="10pt"/>
    </style:style>
    <style:style style:name="List36Level6" style:family="text">
      <style:text-properties style:font-name="Symbol" fo:font-size="10pt" style:font-size-asian="10pt"/>
    </style:style>
    <style:style style:name="List36Level7" style:family="text">
      <style:text-properties style:font-name="Symbol" fo:font-size="10pt" style:font-size-asian="10pt"/>
    </style:style>
    <style:style style:name="List36Level8" style:family="text">
      <style:text-properties style:font-name="Symbol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7Level0" style:family="text">
      <style:text-properties style:font-name="Symbol" fo:font-size="10pt" style:font-size-asian="10pt"/>
    </style:style>
    <style:style style:name="List37Level1" style:family="text">
      <style:text-properties style:font-name="Symbol" fo:font-size="10pt" style:font-size-asian="10pt"/>
    </style:style>
    <style:style style:name="List37Level2" style:family="text">
      <style:text-properties style:font-name="Symbol" fo:font-size="10pt" style:font-size-asian="10pt"/>
    </style:style>
    <style:style style:name="List37Level3" style:family="text">
      <style:text-properties style:font-name="Symbol" fo:font-size="10pt" style:font-size-asian="10pt"/>
    </style:style>
    <style:style style:name="List37Level4" style:family="text">
      <style:text-properties style:font-name="Symbol" fo:font-size="10pt" style:font-size-asian="10pt"/>
    </style:style>
    <style:style style:name="List37Level5" style:family="text">
      <style:text-properties style:font-name="Symbol" fo:font-size="10pt" style:font-size-asian="10pt"/>
    </style:style>
    <style:style style:name="List37Level6" style:family="text">
      <style:text-properties style:font-name="Symbol" fo:font-size="10pt" style:font-size-asian="10pt"/>
    </style:style>
    <style:style style:name="List37Level7" style:family="text">
      <style:text-properties style:font-name="Symbol" fo:font-size="10pt" style:font-size-asian="10pt"/>
    </style:style>
    <style:style style:name="List37Level8" style:family="text">
      <style:text-properties style:font-name="Symbol" fo:font-size="10pt" style:font-size-asian="10pt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Symbol" fo:font-size="10pt" style:font-size-asian="10pt"/>
    </style:style>
    <style:style style:name="List38Level2" style:family="text">
      <style:text-properties style:font-name="Symbol" fo:font-size="10pt" style:font-size-asian="10pt"/>
    </style:style>
    <style:style style:name="List38Level3" style:family="text">
      <style:text-properties style:font-name="Symbol" fo:font-size="10pt" style:font-size-asian="10pt"/>
    </style:style>
    <style:style style:name="List38Level4" style:family="text">
      <style:text-properties style:font-name="Symbol" fo:font-size="10pt" style:font-size-asian="10pt"/>
    </style:style>
    <style:style style:name="List38Level5" style:family="text">
      <style:text-properties style:font-name="Symbol" fo:font-size="10pt" style:font-size-asian="10pt"/>
    </style:style>
    <style:style style:name="List38Level6" style:family="text">
      <style:text-properties style:font-name="Symbol" fo:font-size="10pt" style:font-size-asian="10pt"/>
    </style:style>
    <style:style style:name="List38Level7" style:family="text">
      <style:text-properties style:font-name="Symbol" fo:font-size="10pt" style:font-size-asian="10pt"/>
    </style:style>
    <style:style style:name="List38Level8" style:family="text">
      <style:text-properties style:font-name="Symbol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Symbol" fo:font-size="10pt" style:font-size-asian="10pt"/>
    </style:style>
    <style:style style:name="List39Level2" style:family="text">
      <style:text-properties style:font-name="Symbol" fo:font-size="10pt" style:font-size-asian="10pt"/>
    </style:style>
    <style:style style:name="List39Level3" style:family="text">
      <style:text-properties style:font-name="Symbol" fo:font-size="10pt" style:font-size-asian="10pt"/>
    </style:style>
    <style:style style:name="List39Level4" style:family="text">
      <style:text-properties style:font-name="Symbol" fo:font-size="10pt" style:font-size-asian="10pt"/>
    </style:style>
    <style:style style:name="List39Level5" style:family="text">
      <style:text-properties style:font-name="Symbol" fo:font-size="10pt" style:font-size-asian="10pt"/>
    </style:style>
    <style:style style:name="List39Level6" style:family="text">
      <style:text-properties style:font-name="Symbol" fo:font-size="10pt" style:font-size-asian="10pt"/>
    </style:style>
    <style:style style:name="List39Level7" style:family="text">
      <style:text-properties style:font-name="Symbol" fo:font-size="10pt" style:font-size-asian="10pt"/>
    </style:style>
    <style:style style:name="List39Level8" style:family="text">
      <style:text-properties style:font-name="Symbol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40Level0" style:family="text">
      <style:text-properties style:font-name="Symbol" fo:font-size="10pt" style:font-size-asian="10pt"/>
    </style:style>
    <style:style style:name="List40Level1" style:family="text">
      <style:text-properties style:font-name="Symbol" fo:font-size="10pt" style:font-size-asian="10pt"/>
    </style:style>
    <style:style style:name="List40Level2" style:family="text">
      <style:text-properties style:font-name="Symbol" fo:font-size="10pt" style:font-size-asian="10pt"/>
    </style:style>
    <style:style style:name="List40Level3" style:family="text">
      <style:text-properties style:font-name="Symbol" fo:font-size="10pt" style:font-size-asian="10pt"/>
    </style:style>
    <style:style style:name="List40Level4" style:family="text">
      <style:text-properties style:font-name="Symbol" fo:font-size="10pt" style:font-size-asian="10pt"/>
    </style:style>
    <style:style style:name="List40Level5" style:family="text">
      <style:text-properties style:font-name="Symbol" fo:font-size="10pt" style:font-size-asian="10pt"/>
    </style:style>
    <style:style style:name="List40Level6" style:family="text">
      <style:text-properties style:font-name="Symbol" fo:font-size="10pt" style:font-size-asian="10pt"/>
    </style:style>
    <style:style style:name="List40Level7" style:family="text">
      <style:text-properties style:font-name="Symbol" fo:font-size="10pt" style:font-size-asian="10pt"/>
    </style:style>
    <style:style style:name="List40Level8" style:family="text">
      <style:text-properties style:font-name="Symbol" fo:font-size="10pt" style:font-size-asian="10pt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41Level0" style:family="text">
      <style:text-properties style:font-name="Symbol" fo:font-size="10pt" style:font-size-asian="10pt"/>
    </style:style>
    <style:style style:name="List41Level1" style:family="text">
      <style:text-properties style:font-name="Symbol" fo:font-size="10pt" style:font-size-asian="10pt"/>
    </style:style>
    <style:style style:name="List41Level2" style:family="text">
      <style:text-properties style:font-name="Symbol" fo:font-size="10pt" style:font-size-asian="10pt"/>
    </style:style>
    <style:style style:name="List41Level3" style:family="text">
      <style:text-properties style:font-name="Symbol" fo:font-size="10pt" style:font-size-asian="10pt"/>
    </style:style>
    <style:style style:name="List41Level4" style:family="text">
      <style:text-properties style:font-name="Symbol" fo:font-size="10pt" style:font-size-asian="10pt"/>
    </style:style>
    <style:style style:name="List41Level5" style:family="text">
      <style:text-properties style:font-name="Symbol" fo:font-size="10pt" style:font-size-asian="10pt"/>
    </style:style>
    <style:style style:name="List41Level6" style:family="text">
      <style:text-properties style:font-name="Symbol" fo:font-size="10pt" style:font-size-asian="10pt"/>
    </style:style>
    <style:style style:name="List41Level7" style:family="text">
      <style:text-properties style:font-name="Symbol" fo:font-size="10pt" style:font-size-asian="10pt"/>
    </style:style>
    <style:style style:name="List41Level8" style:family="text">
      <style:text-properties style:font-name="Symbol" fo:font-size="10pt" style:font-size-asian="10pt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Arial" style:font-name-asian="Arial" style:font-name-complex="Arial"/>
    </style:style>
    <style:style style:name="List43Level1" style:family="text">
      <style:text-properties style:font-name="Courier New" style:font-name-complex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text:list-style style:name="LS43">
      <text:list-level-style-bullet text:bullet-char="-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Arial" style:font-name-complex="Arial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style:font-name="Arial" style:font-name-asian="Times New Roman" style:font-name-complex="Arial"/>
    </style:style>
    <style:style style:name="List44Level1" style:family="text">
      <style:text-properties style:font-name="Courier New" style:font-name-complex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 style:font-name-complex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 style:font-name-complex="Courier New"/>
    </style:style>
    <style:style style:name="List44Level8" style:family="text">
      <style:text-properties style:font-name="Wingdings"/>
    </style:style>
    <text:list-style style:name="LS44">
      <text:list-level-style-bullet text:bullet-char="-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5">
      <text:list-level-style-number style:num-format="1" text:style-name="List4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6Level0" style:family="text">
      <style:text-properties style:font-name="Symbol"/>
    </style:style>
    <style:style style:name="List46Level1" style:family="text">
      <style:text-properties style:font-name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style:font-name="Arial"/>
    </style:style>
    <style:style style:name="List47Level1" style:family="text">
      <style:text-properties style:font-name="Courier New"/>
    </style:style>
    <style:style style:name="List47Level2" style:family="text">
      <style:text-properties style:font-name="Wingdings"/>
    </style:style>
    <style:style style:name="List47Level3" style:family="text">
      <style:text-properties style:font-name="Symbol"/>
    </style:style>
    <style:style style:name="List47Level4" style:family="text">
      <style:text-properties style:font-name="Courier New"/>
    </style:style>
    <style:style style:name="List47Level5" style:family="text">
      <style:text-properties style:font-name="Wingdings"/>
    </style:style>
    <style:style style:name="List47Level6" style:family="text">
      <style:text-properties style:font-name="Symbol"/>
    </style:style>
    <style:style style:name="List47Level7" style:family="text">
      <style:text-properties style:font-name="Courier New"/>
    </style:style>
    <style:style style:name="List47Level8" style:family="text">
      <style:text-properties style:font-name="Wingdings"/>
    </style:style>
    <text:list-style style:name="LS47">
      <text:list-level-style-bullet text:bullet-char="-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/>
      </text:list-level-style-bullet>
      <text:list-level-style-bullet text:bullet-char="o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style:font-name="Symbol"/>
    </style:style>
    <style:style style:name="List48Level1" style:family="text">
      <style:text-properties style:font-name="Courier New"/>
    </style:style>
    <style:style style:name="List48Level2" style:family="text">
      <style:text-properties style:font-name="Wingdings"/>
    </style:style>
    <style:style style:name="List48Level3" style:family="text">
      <style:text-properties style:font-name="Symbol"/>
    </style:style>
    <style:style style:name="List48Level4" style:family="text">
      <style:text-properties style:font-name="Courier New"/>
    </style:style>
    <style:style style:name="List48Level5" style:family="text">
      <style:text-properties style:font-name="Wingdings"/>
    </style:style>
    <style:style style:name="List48Level6" style:family="text">
      <style:text-properties style:font-name="Symbol"/>
    </style:style>
    <style:style style:name="List48Level7" style:family="text">
      <style:text-properties style:font-name="Courier New"/>
    </style:style>
    <style:style style:name="List48Level8" style:family="text">
      <style:text-properties style:font-name="Wingdings"/>
    </style:style>
    <text:list-style style:name="LS48">
      <text:list-level-style-bullet text:bullet-char="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9Level0" style:family="text">
      <style:text-properties style:font-name="Symbol"/>
    </style:style>
    <style:style style:name="List49Level1" style:family="text">
      <style:text-properties style:font-name="Courier New"/>
    </style:style>
    <style:style style:name="List49Level2" style:family="text">
      <style:text-properties style:font-name="Wingdings"/>
    </style:style>
    <style:style style:name="List49Level3" style:family="text">
      <style:text-properties style:font-name="Symbol"/>
    </style:style>
    <style:style style:name="List49Level4" style:family="text">
      <style:text-properties style:font-name="Courier New"/>
    </style:style>
    <style:style style:name="List49Level5" style:family="text">
      <style:text-properties style:font-name="Wingdings"/>
    </style:style>
    <style:style style:name="List49Level6" style:family="text">
      <style:text-properties style:font-name="Symbol"/>
    </style:style>
    <style:style style:name="List49Level7" style:family="text">
      <style:text-properties style:font-name="Courier New"/>
    </style:style>
    <style:style style:name="List49Level8" style:family="text">
      <style:text-properties style:font-name="Wingdings"/>
    </style:style>
    <text:list-style style:name="LS49">
      <text:list-level-style-bullet text:bullet-char="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0Level0" style:family="text">
      <style:text-properties style:font-name="Symbol"/>
    </style:style>
    <style:style style:name="List50Level1" style:family="text">
      <style:text-properties style:font-name="Courier New"/>
    </style:style>
    <style:style style:name="List50Level2" style:family="text">
      <style:text-properties style:font-name="Wingdings"/>
    </style:style>
    <style:style style:name="List50Level3" style:family="text">
      <style:text-properties style:font-name="Symbol"/>
    </style:style>
    <style:style style:name="List50Level4" style:family="text">
      <style:text-properties style:font-name="Courier New"/>
    </style:style>
    <style:style style:name="List50Level5" style:family="text">
      <style:text-properties style:font-name="Wingdings"/>
    </style:style>
    <style:style style:name="List50Level6" style:family="text">
      <style:text-properties style:font-name="Symbol"/>
    </style:style>
    <style:style style:name="List50Level7" style:family="text">
      <style:text-properties style:font-name="Courier New"/>
    </style:style>
    <style:style style:name="List50Level8" style:family="text">
      <style:text-properties style:font-name="Wingdings"/>
    </style:style>
    <text:list-style style:name="LS50">
      <text:list-level-style-bullet text:bullet-char="" text:style-name="List5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1Level0" style:family="text">
      <style:text-properties style:font-name="Symbol"/>
    </style:style>
    <style:style style:name="List51Level1" style:family="text">
      <style:text-properties style:font-name="Courier New"/>
    </style:style>
    <style:style style:name="List51Level2" style:family="text">
      <style:text-properties style:font-name="Wingdings"/>
    </style:style>
    <style:style style:name="List51Level3" style:family="text">
      <style:text-properties style:font-name="Symbol"/>
    </style:style>
    <style:style style:name="List51Level4" style:family="text">
      <style:text-properties style:font-name="Courier New"/>
    </style:style>
    <style:style style:name="List51Level5" style:family="text">
      <style:text-properties style:font-name="Wingdings"/>
    </style:style>
    <style:style style:name="List51Level6" style:family="text">
      <style:text-properties style:font-name="Symbol"/>
    </style:style>
    <style:style style:name="List51Level7" style:family="text">
      <style:text-properties style:font-name="Courier New"/>
    </style:style>
    <style:style style:name="List51Level8" style:family="text">
      <style:text-properties style:font-name="Wingdings"/>
    </style:style>
    <text:list-style style:name="LS51">
      <text:list-level-style-bullet text:bullet-char="·" text:style-name="List5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2Level0" style:family="text">
      <style:text-properties style:font-name="Symbol"/>
    </style:style>
    <style:style style:name="List52Level1" style:family="text">
      <style:text-properties style:font-name="Courier New"/>
    </style:style>
    <style:style style:name="List52Level2" style:family="text">
      <style:text-properties style:font-name="Wingdings"/>
    </style:style>
    <style:style style:name="List52Level3" style:family="text">
      <style:text-properties style:font-name="Symbol"/>
    </style:style>
    <style:style style:name="List52Level4" style:family="text">
      <style:text-properties style:font-name="Courier New"/>
    </style:style>
    <style:style style:name="List52Level5" style:family="text">
      <style:text-properties style:font-name="Wingdings"/>
    </style:style>
    <style:style style:name="List52Level6" style:family="text">
      <style:text-properties style:font-name="Symbol"/>
    </style:style>
    <style:style style:name="List52Level7" style:family="text">
      <style:text-properties style:font-name="Courier New"/>
    </style:style>
    <style:style style:name="List52Level8" style:family="text">
      <style:text-properties style:font-name="Wingdings"/>
    </style:style>
    <text:list-style style:name="LS52">
      <text:list-level-style-bullet text:bullet-char="" text:style-name="List5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3Level0" style:family="text">
      <style:text-properties style:font-name="Symbol"/>
    </style:style>
    <style:style style:name="List53Level1" style:family="text">
      <style:text-properties style:font-name="Courier New"/>
    </style:style>
    <style:style style:name="List53Level2" style:family="text">
      <style:text-properties style:font-name="Wingdings"/>
    </style:style>
    <style:style style:name="List53Level3" style:family="text">
      <style:text-properties style:font-name="Symbol"/>
    </style:style>
    <style:style style:name="List53Level4" style:family="text">
      <style:text-properties style:font-name="Courier New"/>
    </style:style>
    <style:style style:name="List53Level5" style:family="text">
      <style:text-properties style:font-name="Wingdings"/>
    </style:style>
    <style:style style:name="List53Level6" style:family="text">
      <style:text-properties style:font-name="Symbol"/>
    </style:style>
    <style:style style:name="List53Level7" style:family="text">
      <style:text-properties style:font-name="Courier New"/>
    </style:style>
    <style:style style:name="List53Level8" style:family="text">
      <style:text-properties style:font-name="Wingdings"/>
    </style:style>
    <text:list-style style:name="LS53">
      <text:list-level-style-bullet text:bullet-char="" text:style-name="List5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4Level0" style:family="text">
      <style:text-properties style:font-name="Symbol"/>
    </style:style>
    <style:style style:name="List54Level1" style:family="text">
      <style:text-properties style:font-name="Symbol"/>
    </style:style>
    <style:style style:name="List54Level2" style:family="text">
      <style:text-properties style:font-name="Wingdings"/>
    </style:style>
    <style:style style:name="List54Level3" style:family="text">
      <style:text-properties style:font-name="Symbol"/>
    </style:style>
    <style:style style:name="List54Level4" style:family="text">
      <style:text-properties style:font-name="Courier New"/>
    </style:style>
    <style:style style:name="List54Level5" style:family="text">
      <style:text-properties style:font-name="Wingdings"/>
    </style:style>
    <style:style style:name="List54Level6" style:family="text">
      <style:text-properties style:font-name="Symbol"/>
    </style:style>
    <style:style style:name="List54Level7" style:family="text">
      <style:text-properties style:font-name="Courier New"/>
    </style:style>
    <style:style style:name="List54Level8" style:family="text">
      <style:text-properties style:font-name="Wingdings"/>
    </style:style>
    <text:list-style style:name="LS54">
      <text:list-level-style-bullet text:bullet-char="" text:style-name="List5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5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5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5Level0" style:family="text">
      <style:text-properties style:font-name="Arial"/>
    </style:style>
    <text:list-style style:name="LS55">
      <text:list-level-style-number style:num-format="1" text:style-name="List5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/>
      </text:list-level-style-number>
      <text:list-level-style-number style:num-format="a" text:style-name="List5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56">
      <text:list-level-style-number style:num-format="1" text:style-name="List5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7Level0" style:family="text">
      <style:text-properties style:font-name="Symbol"/>
    </style:style>
    <style:style style:name="List57Level1" style:family="text">
      <style:text-properties style:font-name="Courier New"/>
    </style:style>
    <style:style style:name="List57Level2" style:family="text">
      <style:text-properties style:font-name="Wingdings"/>
    </style:style>
    <style:style style:name="List57Level3" style:family="text">
      <style:text-properties style:font-name="Symbol"/>
    </style:style>
    <style:style style:name="List57Level4" style:family="text">
      <style:text-properties style:font-name="Courier New"/>
    </style:style>
    <style:style style:name="List57Level5" style:family="text">
      <style:text-properties style:font-name="Wingdings"/>
    </style:style>
    <style:style style:name="List57Level6" style:family="text">
      <style:text-properties style:font-name="Symbol"/>
    </style:style>
    <style:style style:name="List57Level7" style:family="text">
      <style:text-properties style:font-name="Courier New"/>
    </style:style>
    <style:style style:name="List57Level8" style:family="text">
      <style:text-properties style:font-name="Wingdings"/>
    </style:style>
    <text:list-style style:name="LS57">
      <text:list-level-style-bullet text:bullet-char="" text:style-name="List5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8Level0" style:family="text">
      <style:text-properties style:font-name="Symbol"/>
    </style:style>
    <style:style style:name="List58Level1" style:family="text">
      <style:text-properties style:font-name="Courier New"/>
    </style:style>
    <style:style style:name="List58Level2" style:family="text">
      <style:text-properties style:font-name="Wingdings"/>
    </style:style>
    <style:style style:name="List58Level3" style:family="text">
      <style:text-properties style:font-name="Symbol"/>
    </style:style>
    <style:style style:name="List58Level4" style:family="text">
      <style:text-properties style:font-name="Courier New"/>
    </style:style>
    <style:style style:name="List58Level5" style:family="text">
      <style:text-properties style:font-name="Wingdings"/>
    </style:style>
    <style:style style:name="List58Level6" style:family="text">
      <style:text-properties style:font-name="Symbol"/>
    </style:style>
    <style:style style:name="List58Level7" style:family="text">
      <style:text-properties style:font-name="Courier New"/>
    </style:style>
    <style:style style:name="List58Level8" style:family="text">
      <style:text-properties style:font-name="Wingdings"/>
    </style:style>
    <text:list-style style:name="LS58">
      <text:list-level-style-bullet text:bullet-char="" text:style-name="List5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9Level0" style:family="text">
      <style:text-properties style:font-name="Arial" style:font-name-asian="Arial" style:font-name-complex="Arial"/>
    </style:style>
    <text:list-style style:name="LS59">
      <text:list-level-style-bullet text:bullet-char="-" text:style-name="List5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Arial" style:font-name-complex="Arial"/>
      </text:list-level-style-bullet>
      <text:list-level-style-number style:num-format="a" text:style-name="List59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9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60Level0" style:family="text">
      <style:text-properties style:font-name="Arial" style:font-name-asian="Arial" style:font-name-complex="Arial"/>
    </style:style>
    <style:style style:name="List60Level1" style:family="text">
      <style:text-properties style:font-name="Courier New" style:font-name-complex="Courier New"/>
    </style:style>
    <style:style style:name="List60Level2" style:family="text">
      <style:text-properties style:font-name="Wingdings"/>
    </style:style>
    <style:style style:name="List60Level3" style:family="text">
      <style:text-properties style:font-name="Symbol"/>
    </style:style>
    <style:style style:name="List60Level4" style:family="text">
      <style:text-properties style:font-name="Courier New" style:font-name-complex="Courier New"/>
    </style:style>
    <style:style style:name="List60Level5" style:family="text">
      <style:text-properties style:font-name="Wingdings"/>
    </style:style>
    <style:style style:name="List60Level6" style:family="text">
      <style:text-properties style:font-name="Symbol"/>
    </style:style>
    <style:style style:name="List60Level7" style:family="text">
      <style:text-properties style:font-name="Courier New" style:font-name-complex="Courier New"/>
    </style:style>
    <style:style style:name="List60Level8" style:family="text">
      <style:text-properties style:font-name="Wingdings"/>
    </style:style>
    <text:list-style style:name="LS60">
      <text:list-level-style-bullet text:bullet-char="-" text:style-name="List6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Arial" style:font-name-complex="Arial"/>
      </text:list-level-style-bullet>
      <text:list-level-style-bullet text:bullet-char="o" text:style-name="List6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6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6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6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6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61Level0" style:family="text">
      <style:text-properties style:font-name="Arial" style:font-name-asian="Arial" style:font-name-complex="Arial"/>
    </style:style>
    <text:list-style style:name="LS61">
      <text:list-level-style-bullet text:bullet-char="-" text:style-name="List6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Arial" style:font-name-complex="Arial"/>
      </text:list-level-style-bullet>
      <text:list-level-style-number style:num-format="a" text:style-name="List6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6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6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6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6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6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6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6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62Level0" style:family="text">
      <style:text-properties style:font-name="Symbol"/>
    </style:style>
    <style:style style:name="List62Level1" style:family="text">
      <style:text-properties style:font-name="Courier New" style:font-name-complex="Courier New"/>
    </style:style>
    <style:style style:name="List62Level2" style:family="text">
      <style:text-properties style:font-name="Wingdings"/>
    </style:style>
    <style:style style:name="List62Level3" style:family="text">
      <style:text-properties style:font-name="Symbol"/>
    </style:style>
    <style:style style:name="List62Level4" style:family="text">
      <style:text-properties style:font-name="Courier New" style:font-name-complex="Courier New"/>
    </style:style>
    <style:style style:name="List62Level5" style:family="text">
      <style:text-properties style:font-name="Wingdings"/>
    </style:style>
    <style:style style:name="List62Level6" style:family="text">
      <style:text-properties style:font-name="Symbol"/>
    </style:style>
    <style:style style:name="List62Level7" style:family="text">
      <style:text-properties style:font-name="Courier New" style:font-name-complex="Courier New"/>
    </style:style>
    <style:style style:name="List62Level8" style:family="text">
      <style:text-properties style:font-name="Wingdings"/>
    </style:style>
    <text:list-style style:name="LS62">
      <text:list-level-style-bullet text:bullet-char="" text:style-name="List6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3Level0" style:family="text">
      <style:text-properties style:font-name="Symbol"/>
    </style:style>
    <style:style style:name="List63Level1" style:family="text">
      <style:text-properties style:font-name="Courier New" style:font-name-complex="Courier New"/>
    </style:style>
    <style:style style:name="List63Level2" style:family="text">
      <style:text-properties style:font-name="Wingdings"/>
    </style:style>
    <style:style style:name="List63Level3" style:family="text">
      <style:text-properties style:font-name="Symbol"/>
    </style:style>
    <style:style style:name="List63Level4" style:family="text">
      <style:text-properties style:font-name="Courier New" style:font-name-complex="Courier New"/>
    </style:style>
    <style:style style:name="List63Level5" style:family="text">
      <style:text-properties style:font-name="Wingdings"/>
    </style:style>
    <style:style style:name="List63Level6" style:family="text">
      <style:text-properties style:font-name="Symbol"/>
    </style:style>
    <style:style style:name="List63Level7" style:family="text">
      <style:text-properties style:font-name="Courier New" style:font-name-complex="Courier New"/>
    </style:style>
    <style:style style:name="List63Level8" style:family="text">
      <style:text-properties style:font-name="Wingdings"/>
    </style:style>
    <text:list-style style:name="LS63">
      <text:list-level-style-bullet text:bullet-char="" text:style-name="List6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4Level0" style:family="text">
      <style:text-properties style:font-name="Symbol"/>
    </style:style>
    <style:style style:name="List64Level1" style:family="text">
      <style:text-properties style:font-name="Courier New" style:font-name-complex="Courier New"/>
    </style:style>
    <style:style style:name="List64Level2" style:family="text">
      <style:text-properties style:font-name="Wingdings"/>
    </style:style>
    <style:style style:name="List64Level3" style:family="text">
      <style:text-properties style:font-name="Symbol"/>
    </style:style>
    <style:style style:name="List64Level4" style:family="text">
      <style:text-properties style:font-name="Courier New" style:font-name-complex="Courier New"/>
    </style:style>
    <style:style style:name="List64Level5" style:family="text">
      <style:text-properties style:font-name="Wingdings"/>
    </style:style>
    <style:style style:name="List64Level6" style:family="text">
      <style:text-properties style:font-name="Symbol"/>
    </style:style>
    <style:style style:name="List64Level7" style:family="text">
      <style:text-properties style:font-name="Courier New" style:font-name-complex="Courier New"/>
    </style:style>
    <style:style style:name="List64Level8" style:family="text">
      <style:text-properties style:font-name="Wingdings"/>
    </style:style>
    <text:list-style style:name="LS64">
      <text:list-level-style-bullet text:bullet-char="" text:style-name="List6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5Level0" style:family="text">
      <style:text-properties style:font-name="Symbol"/>
    </style:style>
    <style:style style:name="List65Level1" style:family="text">
      <style:text-properties style:font-name="Courier New" style:font-name-complex="Courier New"/>
    </style:style>
    <style:style style:name="List65Level2" style:family="text">
      <style:text-properties style:font-name="Wingdings"/>
    </style:style>
    <style:style style:name="List65Level3" style:family="text">
      <style:text-properties style:font-name="Symbol"/>
    </style:style>
    <style:style style:name="List65Level4" style:family="text">
      <style:text-properties style:font-name="Courier New" style:font-name-complex="Courier New"/>
    </style:style>
    <style:style style:name="List65Level5" style:family="text">
      <style:text-properties style:font-name="Wingdings"/>
    </style:style>
    <style:style style:name="List65Level6" style:family="text">
      <style:text-properties style:font-name="Symbol"/>
    </style:style>
    <style:style style:name="List65Level7" style:family="text">
      <style:text-properties style:font-name="Courier New" style:font-name-complex="Courier New"/>
    </style:style>
    <style:style style:name="List65Level8" style:family="text">
      <style:text-properties style:font-name="Wingdings"/>
    </style:style>
    <text:list-style style:name="LS65">
      <text:list-level-style-bullet text:bullet-char="" text:style-name="List6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6Level0" style:family="text">
      <style:text-properties style:font-name="Arial" style:font-name-asian="Arial" style:font-name-complex="Arial"/>
    </style:style>
    <text:list-style style:name="LS66">
      <text:list-level-style-bullet text:bullet-char="-" text:style-name="List6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Arial" style:font-name-complex="Arial"/>
      </text:list-level-style-bullet>
      <text:list-level-style-number style:num-format="a" text:style-name="List6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7Level0" style:family="text">
      <style:text-properties style:font-name="Symbol"/>
    </style:style>
    <text:list-style style:name="LS67">
      <text:list-level-style-bullet text:bullet-char="" text:style-name="List6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a" text:style-name="List6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8Level0" style:family="text">
      <style:text-properties style:font-name="Arial"/>
    </style:style>
    <style:style style:name="List68Level1" style:family="text">
      <style:text-properties style:font-name="Courier New"/>
    </style:style>
    <style:style style:name="List68Level2" style:family="text">
      <style:text-properties style:font-name="Wingdings"/>
    </style:style>
    <style:style style:name="List68Level3" style:family="text">
      <style:text-properties style:font-name="Symbol"/>
    </style:style>
    <style:style style:name="List68Level4" style:family="text">
      <style:text-properties style:font-name="Courier New"/>
    </style:style>
    <style:style style:name="List68Level5" style:family="text">
      <style:text-properties style:font-name="Wingdings"/>
    </style:style>
    <style:style style:name="List68Level6" style:family="text">
      <style:text-properties style:font-name="Symbol"/>
    </style:style>
    <style:style style:name="List68Level7" style:family="text">
      <style:text-properties style:font-name="Courier New"/>
    </style:style>
    <style:style style:name="List68Level8" style:family="text">
      <style:text-properties style:font-name="Wingdings"/>
    </style:style>
    <text:list-style style:name="LS68">
      <text:list-level-style-bullet text:bullet-char="-" text:style-name="List6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/>
      </text:list-level-style-bullet>
      <text:list-level-style-bullet text:bullet-char="o" text:style-name="List6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9Level0" style:family="text">
      <style:text-properties style:text-underline-style="none"/>
    </style:style>
    <style:style style:name="List69Level1" style:family="text">
      <style:text-properties style:text-underline-style="none"/>
    </style:style>
    <style:style style:name="List69Level2" style:family="text">
      <style:text-properties style:text-underline-style="none"/>
    </style:style>
    <style:style style:name="List69Level3" style:family="text">
      <style:text-properties style:text-underline-style="none"/>
    </style:style>
    <style:style style:name="List69Level4" style:family="text">
      <style:text-properties style:text-underline-style="none"/>
    </style:style>
    <style:style style:name="List69Level5" style:family="text">
      <style:text-properties style:text-underline-style="none"/>
    </style:style>
    <style:style style:name="List69Level6" style:family="text">
      <style:text-properties style:text-underline-style="none"/>
    </style:style>
    <style:style style:name="List69Level7" style:family="text">
      <style:text-properties style:text-underline-style="none"/>
    </style:style>
    <style:style style:name="List69Level8" style:family="text">
      <style:text-properties style:text-underline-style="none"/>
    </style:style>
    <text:list-style style:name="LS69">
      <text:list-level-style-bullet text:bullet-char="●" text:style-name="List6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text-underline-style="none"/>
      </text:list-level-style-bullet>
      <text:list-level-style-bullet text:bullet-char="○" text:style-name="List6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text-underline-style="none"/>
      </text:list-level-style-bullet>
      <text:list-level-style-bullet text:bullet-char="■" text:style-name="List6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text-underline-style="none"/>
      </text:list-level-style-bullet>
      <text:list-level-style-bullet text:bullet-char="●" text:style-name="List6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text-underline-style="none"/>
      </text:list-level-style-bullet>
      <text:list-level-style-bullet text:bullet-char="○" text:style-name="List6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text-underline-style="none"/>
      </text:list-level-style-bullet>
      <text:list-level-style-bullet text:bullet-char="■" text:style-name="List6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text-underline-style="none"/>
      </text:list-level-style-bullet>
      <text:list-level-style-bullet text:bullet-char="●" text:style-name="List6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text-underline-style="none"/>
      </text:list-level-style-bullet>
      <text:list-level-style-bullet text:bullet-char="○" text:style-name="List6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text-underline-style="none"/>
      </text:list-level-style-bullet>
      <text:list-level-style-bullet text:bullet-char="■" text:style-name="List6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text-underline-style="none"/>
      </text:list-level-style-bullet>
    </text:list-style>
    <style:style style:name="List70Level3" style:family="text">
      <style:text-properties style:font-name="Symbol"/>
    </style:style>
    <text:list-style style:name="LS70">
      <text:list-level-style-number style:num-format="1" text:style-name="List70Level0" style:num-suffix="." text:level="1"/>
      <text:list-level-style-number style:num-format="1" text:style-name="List70Level1" text:level="2"/>
      <text:list-level-style-number style:num-format="1" text:style-name="List70Level2" text:level="3"/>
      <text:list-level-style-bullet text:bullet-char="" text:style-name="List70Level3" text:level="4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number style:num-format="1" text:style-name="List70Level4" text:level="5"/>
      <text:list-level-style-number style:num-format="1" text:style-name="List70Level5" text:level="6"/>
      <text:list-level-style-number style:num-format="1" text:style-name="List70Level6" text:level="7"/>
      <text:list-level-style-number style:num-format="1" text:style-name="List70Level7" text:level="8"/>
      <text:list-level-style-number style:num-format="1" text:style-name="List70Level8" text:level="9"/>
    </text:list-style>
    <style:style style:name="List71Level0" style:family="text">
      <style:text-properties style:font-name="Symbol"/>
    </style:style>
    <style:style style:name="List71Level1" style:family="text">
      <style:text-properties style:font-name="Courier New" style:font-name-complex="Courier New"/>
    </style:style>
    <style:style style:name="List71Level2" style:family="text">
      <style:text-properties style:font-name="Wingdings"/>
    </style:style>
    <style:style style:name="List71Level3" style:family="text">
      <style:text-properties style:font-name="Symbol"/>
    </style:style>
    <style:style style:name="List71Level4" style:family="text">
      <style:text-properties style:font-name="Courier New" style:font-name-complex="Courier New"/>
    </style:style>
    <style:style style:name="List71Level5" style:family="text">
      <style:text-properties style:font-name="Wingdings"/>
    </style:style>
    <style:style style:name="List71Level6" style:family="text">
      <style:text-properties style:font-name="Symbol"/>
    </style:style>
    <style:style style:name="List71Level7" style:family="text">
      <style:text-properties style:font-name="Courier New" style:font-name-complex="Courier New"/>
    </style:style>
    <style:style style:name="List71Level8" style:family="text">
      <style:text-properties style:font-name="Wingdings"/>
    </style:style>
    <text:list-style style:name="LS71">
      <text:list-level-style-bullet text:bullet-char="" text:style-name="List7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2Level0" style:family="text">
      <style:text-properties style:font-name="Symbol"/>
    </style:style>
    <style:style style:name="List72Level1" style:family="text">
      <style:text-properties style:font-name="Courier New" style:font-name-complex="Courier New"/>
    </style:style>
    <style:style style:name="List72Level2" style:family="text">
      <style:text-properties style:font-name="Wingdings"/>
    </style:style>
    <style:style style:name="List72Level3" style:family="text">
      <style:text-properties style:font-name="Symbol"/>
    </style:style>
    <style:style style:name="List72Level4" style:family="text">
      <style:text-properties style:font-name="Courier New" style:font-name-complex="Courier New"/>
    </style:style>
    <style:style style:name="List72Level5" style:family="text">
      <style:text-properties style:font-name="Wingdings"/>
    </style:style>
    <style:style style:name="List72Level6" style:family="text">
      <style:text-properties style:font-name="Symbol"/>
    </style:style>
    <style:style style:name="List72Level7" style:family="text">
      <style:text-properties style:font-name="Courier New" style:font-name-complex="Courier New"/>
    </style:style>
    <style:style style:name="List72Level8" style:family="text">
      <style:text-properties style:font-name="Wingdings"/>
    </style:style>
    <text:list-style style:name="LS72">
      <text:list-level-style-bullet text:bullet-char="" text:style-name="List7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3Level0" style:family="text">
      <style:text-properties style:font-name="Symbol"/>
    </style:style>
    <style:style style:name="List73Level1" style:family="text">
      <style:text-properties style:font-name="Courier New" style:font-name-complex="Courier New"/>
    </style:style>
    <style:style style:name="List73Level2" style:family="text">
      <style:text-properties style:font-name="Wingdings"/>
    </style:style>
    <style:style style:name="List73Level3" style:family="text">
      <style:text-properties style:font-name="Symbol"/>
    </style:style>
    <style:style style:name="List73Level4" style:family="text">
      <style:text-properties style:font-name="Courier New" style:font-name-complex="Courier New"/>
    </style:style>
    <style:style style:name="List73Level5" style:family="text">
      <style:text-properties style:font-name="Wingdings"/>
    </style:style>
    <style:style style:name="List73Level6" style:family="text">
      <style:text-properties style:font-name="Symbol"/>
    </style:style>
    <style:style style:name="List73Level7" style:family="text">
      <style:text-properties style:font-name="Courier New" style:font-name-complex="Courier New"/>
    </style:style>
    <style:style style:name="List73Level8" style:family="text">
      <style:text-properties style:font-name="Wingdings"/>
    </style:style>
    <text:list-style style:name="LS73">
      <text:list-level-style-bullet text:bullet-char="" text:style-name="List7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Robyn Smith</meta:initial-creator>
    <meta:creation-date>2026-06-09T13:58:00</meta:creation-date>
    <dc:creator>Hugh McGhie</dc:creator>
    <dc:date>2026-06-09T13:58:00</dc:date>
    <meta:editing-cycles>2</meta:editing-cycles>
    <meta:editing-duration>PT1M</meta:editing-duration>
    <meta:document-statistic meta:page-count="25" meta:paragraph-count="160" meta:row-count="570" meta:word-count="12008" meta:character-count="80300" meta:non-whitespace-character-count="68452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080ED30131900D48A959F99F3712A4D2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