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/>
    <style:style style:name="P2" style:family="paragraph" style:parent-style-name="Normal"/>
    <style:style style:name="T2_1" style:family="text">
      <style:text-properties fo:font-size="11pt" style:font-name-asian="Arial" style:font-size-asian="11pt" style:font-name-complex="Arial" style:font-size-complex="11pt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5.3cm"/>
    </style:style>
    <style:style style:name="Column2" style:family="table-column">
      <style:table-column-properties style:column-width="2.651cm"/>
    </style:style>
    <style:style style:name="Column3" style:family="table-column">
      <style:table-column-properties style:column-width="2.649cm"/>
    </style:style>
    <style:style style:name="Column4" style:family="table-column">
      <style:table-column-properties style:column-width="5.30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able2" style:family="table">
      <style:table-properties table:align="left" style:width="15.903cm" fo:margin-left="0cm"/>
    </style:style>
    <style:style style:name="Column5" style:family="table-column">
      <style:table-column-properties style:column-width="1.815cm"/>
    </style:style>
    <style:style style:name="Column6" style:family="table-column">
      <style:table-column-properties style:column-width="3.36cm"/>
    </style:style>
    <style:style style:name="Column7" style:family="table-column">
      <style:table-column-properties style:column-width="2.177cm"/>
    </style:style>
    <style:style style:name="Column8" style:family="table-column">
      <style:table-column-properties style:column-width="2.21cm"/>
    </style:style>
    <style:style style:name="Column9" style:family="table-column">
      <style:table-column-properties style:column-width="2.17cm"/>
    </style:style>
    <style:style style:name="Column10" style:family="table-column">
      <style:table-column-properties style:column-width="2.161cm"/>
    </style:style>
    <style:style style:name="Column11" style:family="table-column">
      <style:table-column-properties style:column-width="2.011cm"/>
    </style:style>
    <style:style style:name="Row4" style:family="table-row">
      <style:table-row-properties style:min-row-height="3.805cm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100%" fo:margin-bottom="0cm"/>
    </style:style>
    <style:style style:name="T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100%" fo:margin-bottom="0cm"/>
    </style:style>
    <style:style style:name="T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100%" fo:margin-bottom="0cm"/>
    </style:style>
    <style:style style:name="T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100%" fo:margin-bottom="0cm"/>
    </style:style>
    <style:style style:name="T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100%" fo:margin-bottom="0cm"/>
    </style:style>
    <style:style style:name="T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" style:family="table-row">
      <style:table-row-properties style:min-row-height="0.683cm"/>
    </style:style>
    <style:style style:name="Cell1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5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100%" fo:margin-bottom="0cm"/>
    </style:style>
    <style:style style:name="T2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100%" fo:margin-bottom="0cm"/>
    </style:style>
    <style:style style:name="T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100%" fo:margin-bottom="0cm"/>
    </style:style>
    <style:style style:name="T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100%" fo:margin-bottom="0cm"/>
    </style:style>
    <style:style style:name="T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100%" fo:margin-bottom="0cm"/>
    </style:style>
    <style:style style:name="T24_1" style:family="text">
      <style:text-properties fo:font-style="normal" style:font-style-asian="normal" style:font-style-complex="normal"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100%" fo:margin-bottom="0cm"/>
    </style:style>
    <style:style style:name="T2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6" style:family="table-row"/>
    <style:style style:name="Cell21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2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100%" fo:margin-bottom="0cm"/>
    </style:style>
    <style:style style:name="T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100%" fo:margin-bottom="0cm"/>
    </style:style>
    <style:style style:name="T2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100%" fo:margin-bottom="0cm"/>
    </style:style>
    <style:style style:name="T2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line-height="100%" fo:margin-bottom="0cm"/>
    </style:style>
    <style:style style:name="T3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100%" fo:margin-bottom="0cm"/>
    </style:style>
    <style:style style:name="T31_1" style:family="text">
      <style:text-properties fo:font-style="normal" style:font-style-asian="normal" style:font-style-complex="normal"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100%" fo:margin-bottom="0cm"/>
    </style:style>
    <style:style style:name="T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5.903cm" fo:margin-left="0cm"/>
    </style:style>
    <style:style style:name="Column12" style:family="table-column">
      <style:table-column-properties style:column-width="7.952cm"/>
    </style:style>
    <style:style style:name="Column13" style:family="table-column">
      <style:table-column-properties style:column-width="7.952cm"/>
    </style:style>
    <style:style style:name="Row7" style:family="table-row"/>
    <style:style style:name="Cell28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</style:style>
    <style:style style:name="T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</style:style>
    <style:style style:name="T3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8" style:family="table-row"/>
    <style:style style:name="Cell30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</style:style>
    <style:style style:name="T3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</style:style>
    <style:style style:name="T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39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39_1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T39_2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T39_3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P4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4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3_2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3_3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3_4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3_5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3_6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3_7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4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fo:font-size="11pt" style:font-name-asian="Arial" style:font-size-asian="11pt" style:font-name-complex="Arial" style:font-size-complex="11pt"/>
    </style:style>
    <style:style style:name="T45_2" style:family="text">
      <style:text-properties fo:font-size="11pt" style:font-name-asian="Arial" style:font-size-asian="11pt" style:font-name-complex="Arial" style:font-size-complex="11pt"/>
    </style:style>
    <style:style style:name="T45_3" style:family="text">
      <style:text-properties fo:font-size="11pt" style:font-name-asian="Arial" style:font-size-asian="11pt" style:font-name-complex="Arial" style:font-size-complex="11pt"/>
    </style:style>
    <style:style style:name="T45_4" style:family="text">
      <style:text-properties fo:font-size="11pt" style:font-name-asian="Arial" style:font-size-asian="11pt" style:font-name-complex="Arial" style:font-size-complex="11pt"/>
    </style:style>
    <style:style style:name="T45_5" style:family="text">
      <style:text-properties fo:font-size="11pt" style:font-name-asian="Arial" style:font-size-asian="11pt" style:font-name-complex="Arial" style:font-size-complex="11pt"/>
    </style:style>
    <style:style style:name="T45_6" style:family="text">
      <style:text-properties fo:font-size="11pt" style:font-name-asian="Arial" style:font-size-asian="11pt" style:font-name-complex="Arial" style:font-size-complex="11pt"/>
    </style:style>
    <style:style style:name="T45_7" style:family="text">
      <style:text-properties fo:font-size="11pt" style:font-name-asian="Arial" style:font-size-asian="11pt" style:font-name-complex="Arial" style:font-size-complex="11pt"/>
    </style:style>
    <style:style style:name="T45_8" style:family="text">
      <style:text-properties fo:font-size="11pt" style:font-name-asian="Arial" style:font-size-asian="11pt" style:font-name-complex="Arial" style:font-size-complex="11pt"/>
    </style:style>
    <style:style style:name="T45_9" style:family="text">
      <style:text-properties fo:font-size="11pt" style:font-name-asian="Arial" style:font-size-asian="11pt" style:font-name-complex="Arial" style:font-size-complex="11pt"/>
    </style:style>
    <style:style style:name="T45_10" style:family="text">
      <style:text-properties fo:font-size="11pt" style:font-name-asian="Arial" style:font-size-asian="11pt" style:font-name-complex="Arial" style:font-size-complex="11pt"/>
    </style:style>
    <style:style style:name="T45_11" style:family="text">
      <style:text-properties fo:font-size="11pt" style:font-name-asian="Arial" style:font-size-asian="11pt" style:font-name-complex="Arial" style:font-size-complex="11pt"/>
    </style:style>
    <style:style style:name="T45_12" style:family="text">
      <style:text-properties fo:font-size="11pt" style:font-name-asian="Arial" style:font-size-asian="11pt" style:font-name-complex="Arial" style:font-size-complex="11pt"/>
    </style:style>
    <style:style style:name="T45_13" style:family="text">
      <style:text-properties fo:font-size="11pt" style:font-name-asian="Arial" style:font-size-asian="11pt" style:font-name-complex="Arial" style:font-size-complex="11pt"/>
    </style:style>
    <style:style style:name="T45_14" style:family="text">
      <style:text-properties fo:font-size="11pt" style:font-name-asian="Arial" style:font-size-asian="11pt" style:font-name-complex="Arial" style:font-size-complex="11pt"/>
    </style:style>
    <style:style style:name="T45_15" style:family="text">
      <style:text-properties fo:font-size="11pt" style:font-name-asian="Arial" style:font-size-asian="11pt" style:font-name-complex="Arial" style:font-size-complex="11pt"/>
    </style:style>
    <style:style style:name="T45_16" style:family="text">
      <style:text-properties fo:font-size="11pt" style:font-name-asian="Arial" style:font-size-asian="11pt" style:font-name-complex="Arial" style:font-size-complex="11pt"/>
    </style:style>
    <style:style style:name="T45_17" style:family="text">
      <style:text-properties fo:font-size="11pt" style:font-name-asian="Arial" style:font-size-asian="11pt" style:font-name-complex="Arial" style:font-size-complex="11pt"/>
    </style:style>
    <style:style style:name="T45_18" style:family="text">
      <style:text-properties fo:font-size="11pt" style:font-name-asian="Arial" style:font-size-asian="11pt" style:font-name-complex="Arial" style:font-size-complex="11pt"/>
    </style:style>
    <style:style style:name="T45_19" style:family="text">
      <style:text-properties fo:font-size="11pt" style:font-name-asian="Arial" style:font-size-asian="11pt" style:font-name-complex="Arial" style:font-size-complex="11pt"/>
    </style:style>
    <style:style style:name="T45_20" style:family="text">
      <style:text-properties fo:font-size="11pt" style:font-name-asian="Arial" style:font-size-asian="11pt" style:font-name-complex="Arial" style:font-size-complex="11pt"/>
    </style:style>
    <style:style style:name="T45_21" style:family="text">
      <style:text-properties fo:font-size="11pt" style:font-name-asian="Arial" style:font-size-asian="11pt" style:font-name-complex="Arial" style:font-size-complex="11pt"/>
    </style:style>
    <style:style style:name="T45_22" style:family="text">
      <style:text-properties fo:font-size="11pt" style:font-name-asian="Arial" style:font-size-asian="11pt" style:font-name-complex="Arial" style:font-size-complex="11pt"/>
    </style:style>
    <style:style style:name="T45_23" style:family="text">
      <style:text-properties fo:font-size="11pt" style:font-name-asian="Arial" style:font-size-asian="11pt" style:font-name-complex="Arial" style:font-size-complex="11pt"/>
    </style:style>
    <style:style style:name="T45_24" style:family="text">
      <style:text-properties fo:font-size="11pt" style:font-name-asian="Arial" style:font-size-asian="11pt" style:font-name-complex="Arial" style:font-size-complex="11pt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fo:font-size="11pt" style:font-name-asian="Arial" style:font-size-asian="11pt" style:font-name-complex="Arial" style:font-size-complex="11pt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7_2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7_3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7_4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4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fo:font-size="11pt" style:font-name-asian="Arial" style:font-size-asian="11pt" style:font-name-complex="Arial" style:font-size-complex="11pt"/>
    </style:style>
    <style:style style:name="T49_2" style:family="text">
      <style:text-properties fo:font-size="11pt" style:font-name-asian="Arial" style:font-size-asian="11pt" style:font-name-complex="Arial" style:font-size-complex="11pt"/>
    </style:style>
    <style:style style:name="T49_3" style:family="text">
      <style:text-properties fo:font-size="11pt" style:font-name-asian="Arial" style:font-size-asian="11pt" style:font-name-complex="Arial" style:font-size-complex="11pt"/>
    </style:style>
    <style:style style:name="T49_4" style:family="text">
      <style:text-properties fo:font-size="11pt" style:font-name-asian="Arial" style:font-size-asian="11pt" style:font-name-complex="Arial" style:font-size-complex="11pt"/>
    </style:style>
    <style:style style:name="T49_5" style:family="text">
      <style:text-properties fo:font-size="11pt" style:font-name-asian="Arial" style:font-size-asian="11pt" style:font-name-complex="Arial" style:font-size-complex="11pt"/>
    </style:style>
    <style:style style:name="T49_6" style:family="text">
      <style:text-properties fo:font-size="11pt" style:font-name-asian="Arial" style:font-size-asian="11pt" style:font-name-complex="Arial" style:font-size-complex="11pt"/>
    </style:style>
    <style:style style:name="T49_7" style:family="text">
      <style:text-properties fo:font-size="11pt" style:font-name-asian="Arial" style:font-size-asian="11pt" style:font-name-complex="Arial" style:font-size-complex="11pt"/>
    </style:style>
    <style:style style:name="T49_8" style:family="text">
      <style:text-properties fo:font-size="11pt" style:font-name-asian="Arial" style:font-size-asian="11pt" style:font-name-complex="Arial" style:font-size-complex="11pt"/>
    </style:style>
    <style:style style:name="T49_9" style:family="text">
      <style:text-properties fo:font-size="11pt" style:font-name-asian="Arial" style:font-size-asian="11pt" style:font-name-complex="Arial" style:font-size-complex="11pt"/>
    </style:style>
    <style:style style:name="T49_10" style:family="text">
      <style:text-properties fo:font-size="11pt" style:font-name-asian="Arial" style:font-size-asian="11pt" style:font-name-complex="Arial" style:font-size-complex="11pt"/>
    </style:style>
    <style:style style:name="T49_11" style:family="text">
      <style:text-properties fo:font-size="11pt" style:font-name-asian="Arial" style:font-size-asian="11pt" style:font-name-complex="Arial" style:font-size-complex="11pt"/>
    </style:style>
    <style:style style:name="T49_12" style:family="text">
      <style:text-properties fo:font-size="11pt" style:font-name-asian="Arial" style:font-size-asian="11pt" style:font-name-complex="Arial" style:font-size-complex="11pt"/>
    </style:style>
    <style:style style:name="T49_13" style:family="text">
      <style:text-properties fo:font-size="11pt" style:font-name-asian="Arial" style:font-size-asian="11pt" style:font-name-complex="Arial" style:font-size-complex="11pt"/>
    </style:style>
    <style:style style:name="T49_14" style:family="text">
      <style:text-properties fo:font-size="11pt" style:font-name-asian="Arial" style:font-size-asian="11pt" style:font-name-complex="Arial" style:font-size-complex="11pt"/>
    </style:style>
    <style:style style:name="T49_15" style:family="text">
      <style:text-properties fo:font-size="11pt" style:font-name-asian="Arial" style:font-size-asian="11pt" style:font-name-complex="Arial" style:font-size-complex="11pt"/>
    </style:style>
    <style:style style:name="T49_16" style:family="text">
      <style:text-properties fo:font-size="11pt" style:font-name-asian="Arial" style:font-size-asian="11pt" style:font-name-complex="Arial" style:font-size-complex="11pt"/>
    </style:style>
    <style:style style:name="T49_17" style:family="text">
      <style:text-properties fo:font-size="11pt" style:font-name-asian="Arial" style:font-size-asian="11pt" style:font-name-complex="Arial" style:font-size-complex="11pt"/>
    </style:style>
    <style:style style:name="T49_18" style:family="text">
      <style:text-properties fo:font-size="11pt" style:font-name-asian="Arial" style:font-size-asian="11pt" style:font-name-complex="Arial" style:font-size-complex="11pt"/>
    </style:style>
    <style:style style:name="T49_19" style:family="text">
      <style:text-properties fo:font-size="11pt" style:font-name-asian="Arial" style:font-size-asian="11pt" style:font-name-complex="Arial" style:font-size-complex="11pt"/>
    </style:style>
    <style:style style:name="T49_20" style:family="text">
      <style:text-properties fo:font-size="11pt" style:font-name-asian="Arial" style:font-size-asian="11pt" style:font-name-complex="Arial" style:font-size-complex="11pt"/>
    </style:style>
    <style:style style:name="T49_21" style:family="text">
      <style:text-properties fo:font-size="11pt" style:font-name-asian="Arial" style:font-size-asian="11pt" style:font-name-complex="Arial" style:font-size-complex="11pt"/>
    </style:style>
    <style:style style:name="T49_22" style:family="text">
      <style:text-properties fo:font-size="11pt" style:font-name-asian="Arial" style:font-size-asian="11pt" style:font-name-complex="Arial" style:font-size-complex="11pt"/>
    </style:style>
    <style:style style:name="T49_23" style:family="text">
      <style:text-properties fo:font-size="11pt" style:font-name-asian="Arial" style:font-size-asian="11pt" style:font-name-complex="Arial" style:font-size-complex="11pt"/>
    </style:style>
    <style:style style:name="T49_24" style:family="text">
      <style:text-properties fo:font-size="11pt" style:font-name-asian="Arial" style:font-size-asian="11pt" style:font-name-complex="Arial" style:font-size-complex="11pt"/>
    </style:style>
    <style:style style:name="T49_25" style:family="text">
      <style:text-properties fo:font-size="11pt" style:font-name-asian="Arial" style:font-size-asian="11pt" style:font-name-complex="Arial" style:font-size-complex="11pt"/>
    </style:style>
    <style:style style:name="T49_26" style:family="text">
      <style:text-properties fo:font-size="11pt" style:font-name-asian="Arial" style:font-size-asian="11pt" style:font-name-complex="Arial" style:font-size-complex="11pt"/>
    </style:style>
    <style:style style:name="T49_27" style:family="text">
      <style:text-properties fo:font-size="11pt" style:font-name-asian="Arial" style:font-size-asian="11pt" style:font-name-complex="Arial" style:font-size-complex="11pt"/>
    </style:style>
    <style:style style:name="T49_28" style:family="text">
      <style:text-properties fo:font-size="11pt" style:font-name-asian="Arial" style:font-size-asian="11pt" style:font-name-complex="Arial" style:font-size-complex="11pt"/>
    </style:style>
    <style:style style:name="T49_29" style:family="text">
      <style:text-properties fo:font-size="11pt" style:font-name-asian="Arial" style:font-size-asian="11pt" style:font-name-complex="Arial" style:font-size-complex="11pt"/>
    </style:style>
    <style:style style:name="T49_30" style:family="text">
      <style:text-properties fo:font-size="11pt" style:font-name-asian="Arial" style:font-size-asian="11pt" style:font-name-complex="Arial" style:font-size-complex="11pt"/>
    </style:style>
    <style:style style:name="T49_31" style:family="text">
      <style:text-properties fo:font-size="11pt" style:font-name-asian="Arial" style:font-size-asian="11pt" style:font-name-complex="Arial" style:font-size-complex="11pt"/>
    </style:style>
    <style:style style:name="T49_32" style:family="text">
      <style:text-properties fo:font-size="11pt" style:font-name-asian="Arial" style:font-size-asian="11pt" style:font-name-complex="Arial" style:font-size-complex="11pt"/>
    </style:style>
    <style:style style:name="T49_33" style:family="text">
      <style:text-properties fo:font-size="11pt" style:font-name-asian="Arial" style:font-size-asian="11pt" style:font-name-complex="Arial" style:font-size-complex="11pt"/>
    </style:style>
    <style:style style:name="T49_34" style:family="text">
      <style:text-properties fo:font-size="11pt" style:font-name-asian="Arial" style:font-size-asian="11pt" style:font-name-complex="Arial" style:font-size-complex="11pt"/>
    </style:style>
    <style:style style:name="T49_35" style:family="text">
      <style:text-properties fo:font-size="11pt" style:font-name-asian="Arial" style:font-size-asian="11pt" style:font-name-complex="Arial" style:font-size-complex="11pt"/>
    </style:style>
    <style:style style:name="T49_36" style:family="text">
      <style:text-properties fo:font-size="11pt" style:font-name-asian="Arial" style:font-size-asian="11pt" style:font-name-complex="Arial" style:font-size-complex="11pt"/>
    </style:style>
    <style:style style:name="T49_37" style:family="text">
      <style:text-properties fo:font-size="11pt" style:font-name-asian="Arial" style:font-size-asian="11pt" style:font-name-complex="Arial" style:font-size-complex="11pt"/>
    </style:style>
    <style:style style:name="T49_38" style:family="text">
      <style:text-properties fo:font-size="11pt" style:font-name-asian="Arial" style:font-size-asian="11pt" style:font-name-complex="Arial" style:font-size-complex="11pt"/>
    </style:style>
    <style:style style:name="T49_39" style:family="text">
      <style:text-properties fo:font-size="11pt" style:font-name-asian="Arial" style:font-size-asian="11pt" style:font-name-complex="Arial" style:font-size-complex="11pt"/>
    </style:style>
    <style:style style:name="T49_40" style:family="text">
      <style:text-properties fo:font-size="11pt" style:font-name-asian="Arial" style:font-size-asian="11pt" style:font-name-complex="Arial" style:font-size-complex="11pt"/>
    </style:style>
    <style:style style:name="T49_41" style:family="text">
      <style:text-properties fo:font-size="11pt" style:font-name-asian="Arial" style:font-size-asian="11pt" style:font-name-complex="Arial" style:font-size-complex="11pt"/>
    </style:style>
    <style:style style:name="T49_42" style:family="text">
      <style:text-properties fo:font-size="11pt" style:font-name-asian="Arial" style:font-size-asian="11pt" style:font-name-complex="Arial" style:font-size-complex="11pt"/>
    </style:style>
    <style:style style:name="T49_43" style:family="text">
      <style:text-properties fo:font-size="11pt" style:font-name-asian="Arial" style:font-size-asian="11pt" style:font-name-complex="Arial" style:font-size-complex="11pt"/>
    </style:style>
    <style:style style:name="T49_44" style:family="text">
      <style:text-properties fo:font-size="11pt" style:font-name-asian="Arial" style:font-size-asian="11pt" style:font-name-complex="Arial" style:font-size-complex="11pt"/>
    </style:style>
    <style:style style:name="T49_45" style:family="text">
      <style:text-properties fo:font-size="11pt" style:font-name-asian="Arial" style:font-size-asian="11pt" style:font-name-complex="Arial" style:font-size-complex="11pt"/>
    </style:style>
    <style:style style:name="T49_46" style:family="text">
      <style:text-properties fo:font-size="11pt" style:font-name-asian="Arial" style:font-size-asian="11pt" style:font-name-complex="Arial" style:font-size-complex="11pt"/>
    </style:style>
    <style:style style:name="T49_47" style:family="text">
      <style:text-properties fo:font-size="11pt" style:font-name-asian="Arial" style:font-size-asian="11pt" style:font-name-complex="Arial" style:font-size-complex="11pt"/>
    </style:style>
    <style:style style:name="T49_48" style:family="text">
      <style:text-properties fo:font-size="11pt" style:font-name-asian="Arial" style:font-size-asian="11pt" style:font-name-complex="Arial" style:font-size-complex="11pt"/>
    </style:style>
    <style:style style:name="T49_49" style:family="text">
      <style:text-properties fo:font-size="11pt" style:font-name-asian="Arial" style:font-size-asian="11pt" style:font-name-complex="Arial" style:font-size-complex="11pt"/>
    </style:style>
    <style:style style:name="T49_50" style:family="text">
      <style:text-properties fo:font-size="11pt" style:font-name-asian="Arial" style:font-size-asian="11pt" style:font-name-complex="Arial" style:font-size-complex="11pt"/>
    </style:style>
    <style:style style:name="T49_51" style:family="text">
      <style:text-properties fo:font-size="11pt" style:font-name-asian="Arial" style:font-size-asian="11pt" style:font-name-complex="Arial" style:font-size-complex="11pt"/>
    </style:style>
    <style:style style:name="T49_52" style:family="text">
      <style:text-properties fo:font-size="11pt" style:font-name-asian="Arial" style:font-size-asian="11pt" style:font-name-complex="Arial" style:font-size-complex="11pt"/>
    </style:style>
    <style:style style:name="T49_53" style:family="text">
      <style:text-properties fo:font-size="11pt" style:font-name-asian="Arial" style:font-size-asian="11pt" style:font-name-complex="Arial" style:font-size-complex="11pt"/>
    </style:style>
    <style:style style:name="T49_54" style:family="text">
      <style:text-properties fo:font-size="11pt" style:font-name-asian="Arial" style:font-size-asian="11pt" style:font-name-complex="Arial" style:font-size-complex="11pt"/>
    </style:style>
    <style:style style:name="T49_55" style:family="text">
      <style:text-properties fo:font-size="11pt" style:font-name-asian="Arial" style:font-size-asian="11pt" style:font-name-complex="Arial" style:font-size-complex="11pt"/>
    </style:style>
    <style:style style:name="T49_56" style:family="text">
      <style:text-properties fo:font-size="11pt" style:font-name-asian="Arial" style:font-size-asian="11pt" style:font-name-complex="Arial" style:font-size-complex="11pt"/>
    </style:style>
    <style:style style:name="T49_57" style:family="text">
      <style:text-properties fo:font-size="11pt" style:font-name-asian="Arial" style:font-size-asian="11pt" style:font-name-complex="Arial" style:font-size-complex="11pt"/>
    </style:style>
    <style:style style:name="T49_58" style:family="text">
      <style:text-properties fo:font-size="11pt" style:font-name-asian="Arial" style:font-size-asian="11pt" style:font-name-complex="Arial" style:font-size-complex="11pt"/>
    </style:style>
    <style:style style:name="T49_59" style:family="text">
      <style:text-properties fo:font-size="11pt" style:font-name-asian="Arial" style:font-size-asian="11pt" style:font-name-complex="Arial" style:font-size-complex="11pt"/>
    </style:style>
    <style:style style:name="T49_60" style:family="text">
      <style:text-properties fo:font-size="11pt" style:font-name-asian="Arial" style:font-size-asian="11pt" style:font-name-complex="Arial" style:font-size-complex="11pt"/>
    </style:style>
    <style:style style:name="T49_61" style:family="text">
      <style:text-properties fo:font-size="11pt" style:font-name-asian="Arial" style:font-size-asian="11pt" style:font-name-complex="Arial" style:font-size-complex="11pt"/>
    </style:style>
    <style:style style:name="T49_62" style:family="text">
      <style:text-properties fo:font-size="11pt" style:font-name-asian="Arial" style:font-size-asian="11pt" style:font-name-complex="Arial" style:font-size-complex="11pt"/>
    </style:style>
    <style:style style:name="T49_63" style:family="text">
      <style:text-properties fo:font-size="11pt" style:font-name-asian="Arial" style:font-size-asian="11pt" style:font-name-complex="Arial" style:font-size-complex="11pt"/>
    </style:style>
    <style:style style:name="T49_64" style:family="text">
      <style:text-properties fo:font-size="11pt" style:font-name-asian="Arial" style:font-size-asian="11pt" style:font-name-complex="Arial" style:font-size-complex="11pt"/>
    </style:style>
    <style:style style:name="T49_65" style:family="text">
      <style:text-properties fo:font-size="11pt" style:font-name-asian="Arial" style:font-size-asian="11pt" style:font-name-complex="Arial" style:font-size-complex="11pt"/>
    </style:style>
    <style:style style:name="T49_66" style:family="text">
      <style:text-properties fo:font-size="11pt" style:font-name-asian="Arial" style:font-size-asian="11pt" style:font-name-complex="Arial" style:font-size-complex="11pt"/>
    </style:style>
    <style:style style:name="P5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font-size="11pt" style:font-name-asian="Arial" style:font-size-asian="11pt" style:font-name-complex="Arial" style:font-size-complex="11pt"/>
    </style:style>
    <style:style style:name="T51_2" style:family="text">
      <style:text-properties fo:font-size="11pt" style:font-name-asian="Arial" style:font-size-asian="11pt" style:font-name-complex="Arial" style:font-size-complex="11pt"/>
    </style:style>
    <style:style style:name="T51_3" style:family="text">
      <style:text-properties fo:font-size="11pt" style:font-name-asian="Arial" style:font-size-asian="11pt" style:font-name-complex="Arial" style:font-size-complex="11pt"/>
    </style:style>
    <style:style style:name="T51_4" style:family="text">
      <style:text-properties fo:font-size="11pt" style:font-name-asian="Arial" style:font-size-asian="11pt" style:font-name-complex="Arial" style:font-size-complex="11pt"/>
    </style:style>
    <style:style style:name="T51_5" style:family="text">
      <style:text-properties fo:font-size="11pt" style:font-name-asian="Arial" style:font-size-asian="11pt" style:font-name-complex="Arial" style:font-size-complex="11pt"/>
    </style:style>
    <style:style style:name="T51_6" style:family="text">
      <style:text-properties fo:font-size="11pt" style:font-name-asian="Arial" style:font-size-asian="11pt" style:font-name-complex="Arial" style:font-size-complex="11pt"/>
    </style:style>
    <style:style style:name="T51_7" style:family="text">
      <style:text-properties fo:font-size="11pt" style:font-name-asian="Arial" style:font-size-asian="11pt" style:font-name-complex="Arial" style:font-size-complex="11pt"/>
    </style:style>
    <style:style style:name="T51_8" style:family="text">
      <style:text-properties fo:font-size="11pt" style:font-name-asian="Arial" style:font-size-asian="11pt" style:font-name-complex="Arial" style:font-size-complex="11pt"/>
    </style:style>
    <style:style style:name="T51_9" style:family="text">
      <style:text-properties fo:font-size="11pt" style:font-name-asian="Arial" style:font-size-asian="11pt" style:font-name-complex="Arial" style:font-size-complex="11pt"/>
    </style:style>
    <style:style style:name="P5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font-size="11pt" style:font-name-asian="Arial" style:font-size-asian="11pt" style:font-name-complex="Arial" style:font-size-complex="11pt"/>
    </style:style>
    <style:style style:name="P5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fo:font-size="11pt" style:font-name-asian="Arial" style:font-size-asian="11pt" style:font-name-complex="Arial" style:font-size-complex="11pt"/>
    </style:style>
    <style:style style:name="T55_2" style:family="text">
      <style:text-properties fo:font-size="11pt" style:font-name-asian="Arial" style:font-size-asian="11pt" style:font-name-complex="Arial" style:font-size-complex="11pt"/>
    </style:style>
    <style:style style:name="T55_3" style:family="text">
      <style:text-properties fo:font-size="11pt" style:font-name-asian="Arial" style:font-size-asian="11pt" style:font-name-complex="Arial" style:font-size-complex="11pt"/>
    </style:style>
    <style:style style:name="T55_4" style:family="text">
      <style:text-properties fo:font-size="11pt" style:font-name-asian="Arial" style:font-size-asian="11pt" style:font-name-complex="Arial" style:font-size-complex="11pt"/>
    </style:style>
    <style:style style:name="P5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5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59" style:family="paragraph" style:parent-style-name="Normal">
      <style:paragraph-properties fo:text-align="justify"/>
    </style:style>
    <style:style style:name="T59_1" style:family="text">
      <style:text-properties fo:font-size="11pt" style:font-name-asian="Arial" style:font-size-asian="11pt" style:font-name-complex="Arial" style:font-size-complex="11pt"/>
    </style:style>
    <style:style style:name="T59_2" style:family="text">
      <style:text-properties fo:font-size="11pt" style:font-name-asian="Arial" style:font-size-asian="11pt" style:font-name-complex="Arial" style:font-size-complex="11pt"/>
    </style:style>
    <style:style style:name="T59_3" style:family="text">
      <style:text-properties fo:font-size="11pt" style:font-name-asian="Arial" style:font-size-asian="11pt" style:font-name-complex="Arial" style:font-size-complex="11pt"/>
    </style:style>
    <style:style style:name="T59_4" style:family="text">
      <style:text-properties fo:font-size="11pt" style:font-name-asian="Arial" style:font-size-asian="11pt" style:font-name-complex="Arial" style:font-size-complex="11pt"/>
    </style:style>
    <style:style style:name="T59_5" style:family="text">
      <style:text-properties fo:font-size="11pt" style:font-name-asian="Arial" style:font-size-asian="11pt" style:font-name-complex="Arial" style:font-size-complex="11pt"/>
    </style:style>
    <style:style style:name="T59_6" style:family="text">
      <style:text-properties fo:font-size="11pt" style:font-name-asian="Arial" style:font-size-asian="11pt" style:font-name-complex="Arial" style:font-size-complex="11pt"/>
    </style:style>
    <style:style style:name="T59_7" style:family="text">
      <style:text-properties fo:font-size="11pt" style:font-name-asian="Arial" style:font-size-asian="11pt" style:font-name-complex="Arial" style:font-size-complex="11pt"/>
    </style:style>
    <style:style style:name="T59_8" style:family="text">
      <style:text-properties fo:font-size="11pt" style:font-name-asian="Arial" style:font-size-asian="11pt" style:font-name-complex="Arial" style:font-size-complex="11pt"/>
    </style:style>
    <style:style style:name="T59_9" style:family="text">
      <style:text-properties fo:font-size="11pt" style:font-name-asian="Arial" style:font-size-asian="11pt" style:font-name-complex="Arial" style:font-size-complex="11pt"/>
    </style:style>
    <style:style style:name="T59_10" style:family="text">
      <style:text-properties fo:font-size="11pt" style:font-name-asian="Arial" style:font-size-asian="11pt" style:font-name-complex="Arial" style:font-size-complex="11pt"/>
    </style:style>
    <style:style style:name="T59_11" style:family="text">
      <style:text-properties fo:font-size="11pt" style:font-name-asian="Arial" style:font-size-asian="11pt" style:font-name-complex="Arial" style:font-size-complex="11pt"/>
    </style:style>
    <style:style style:name="T59_12" style:family="text">
      <style:text-properties fo:font-size="11pt" style:font-name-asian="Arial" style:font-size-asian="11pt" style:font-name-complex="Arial" style:font-size-complex="11pt"/>
    </style:style>
    <style:style style:name="T59_13" style:family="text">
      <style:text-properties fo:font-size="11pt" style:font-name-asian="Arial" style:font-size-asian="11pt" style:font-name-complex="Arial" style:font-size-complex="11pt"/>
    </style:style>
    <style:style style:name="T59_14" style:family="text">
      <style:text-properties fo:font-size="11pt" style:font-name-asian="Arial" style:font-size-asian="11pt" style:font-name-complex="Arial" style:font-size-complex="11pt"/>
    </style:style>
    <style:style style:name="T59_15" style:family="text">
      <style:text-properties fo:font-size="11pt" style:font-name-asian="Arial" style:font-size-asian="11pt" style:font-name-complex="Arial" style:font-size-complex="11pt"/>
    </style:style>
    <style:style style:name="P6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1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61_1" style:family="text">
      <style:text-properties fo:font-size="11pt" style:font-name-asian="Arial" style:font-size-asian="11pt" style:font-name-complex="Arial" style:font-size-complex="11pt"/>
    </style:style>
    <style:style style:name="T61_2" style:family="text">
      <style:text-properties fo:font-size="11pt" style:font-name-asian="Arial" style:font-size-asian="11pt" style:font-name-complex="Arial" style:font-size-complex="11pt"/>
    </style:style>
    <style:style style:name="T61_3" style:family="text">
      <style:text-properties fo:font-size="11pt" style:font-name-asian="Arial" style:font-size-asian="11pt" style:font-name-complex="Arial" style:font-size-complex="11pt"/>
    </style:style>
    <style:style style:name="T61_4" style:family="text">
      <style:text-properties fo:font-size="11pt" style:font-name-asian="Arial" style:font-size-asian="11pt" style:font-name-complex="Arial" style:font-size-complex="11pt"/>
    </style:style>
    <style:style style:name="T61_5" style:family="text">
      <style:text-properties fo:font-size="11pt" style:font-name-asian="Arial" style:font-size-asian="11pt" style:font-name-complex="Arial" style:font-size-complex="11pt"/>
    </style:style>
    <style:style style:name="T61_6" style:family="text">
      <style:text-properties fo:font-size="11pt" style:font-name-asian="Arial" style:font-size-asian="11pt" style:font-name-complex="Arial" style:font-size-complex="11pt"/>
    </style:style>
    <style:style style:name="T61_7" style:family="text">
      <style:text-properties fo:font-size="11pt" style:font-name-asian="Arial" style:font-size-asian="11pt" style:font-name-complex="Arial" style:font-size-complex="11pt"/>
    </style:style>
    <style:style style:name="T61_8" style:family="text">
      <style:text-properties fo:font-size="11pt" style:font-name-asian="Arial" style:font-size-asian="11pt" style:font-name-complex="Arial" style:font-size-complex="11pt"/>
    </style:style>
    <style:style style:name="T61_9" style:family="text">
      <style:text-properties fo:font-size="11pt" style:font-name-asian="Arial" style:font-size-asian="11pt" style:font-name-complex="Arial" style:font-size-complex="11pt"/>
    </style:style>
    <style:style style:name="T61_10" style:family="text">
      <style:text-properties fo:font-size="11pt" style:font-name-asian="Arial" style:font-size-asian="11pt" style:font-name-complex="Arial" style:font-size-complex="11pt"/>
    </style:style>
    <style:style style:name="T61_11" style:family="text">
      <style:text-properties fo:font-size="11pt" style:font-name-asian="Arial" style:font-size-asian="11pt" style:font-name-complex="Arial" style:font-size-complex="11pt"/>
    </style:style>
    <style:style style:name="T61_12" style:family="text">
      <style:text-properties fo:font-size="11pt" style:font-name-asian="Arial" style:font-size-asian="11pt" style:font-name-complex="Arial" style:font-size-complex="11pt"/>
    </style:style>
    <style:style style:name="P62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62_1" style:family="text">
      <style:text-properties fo:font-size="11pt" style:font-name-asian="Arial" style:font-size-asian="11pt" style:font-name-complex="Arial" style:font-size-complex="11pt"/>
    </style:style>
    <style:style style:name="T62_2" style:family="text">
      <style:text-properties fo:font-size="11pt" style:font-name-asian="Arial" style:font-size-asian="11pt" style:font-name-complex="Arial" style:font-size-complex="11pt"/>
    </style:style>
    <style:style style:name="T62_3" style:family="text">
      <style:text-properties fo:font-size="11pt" style:font-name-asian="Arial" style:font-size-asian="11pt" style:font-name-complex="Arial" style:font-size-complex="11pt"/>
    </style:style>
    <style:style style:name="T62_4" style:family="text">
      <style:text-properties fo:font-size="11pt" style:font-name-asian="Arial" style:font-size-asian="11pt" style:font-name-complex="Arial" style:font-size-complex="11pt"/>
    </style:style>
    <style:style style:name="T62_5" style:family="text">
      <style:text-properties fo:font-size="11pt" style:font-name-asian="Arial" style:font-size-asian="11pt" style:font-name-complex="Arial" style:font-size-complex="11pt"/>
    </style:style>
    <style:style style:name="P63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63_1" style:family="text">
      <style:text-properties fo:font-size="11pt" style:font-name-asian="Arial" style:font-size-asian="11pt" style:font-name-complex="Arial" style:font-size-complex="11pt"/>
    </style:style>
    <style:style style:name="T63_2" style:family="text">
      <style:text-properties fo:font-size="11pt" style:font-name-asian="Arial" style:font-size-asian="11pt" style:font-name-complex="Arial" style:font-size-complex="11pt"/>
    </style:style>
    <style:style style:name="T63_3" style:family="text">
      <style:text-properties fo:font-size="11pt" style:font-name-asian="Arial" style:font-size-asian="11pt" style:font-name-complex="Arial" style:font-size-complex="11pt"/>
    </style:style>
    <style:style style:name="T63_4" style:family="text">
      <style:text-properties fo:font-size="11pt" style:font-name-asian="Arial" style:font-size-asian="11pt" style:font-name-complex="Arial" style:font-size-complex="11pt"/>
    </style:style>
    <style:style style:name="T63_5" style:family="text">
      <style:text-properties fo:font-size="11pt" style:font-name-asian="Arial" style:font-size-asian="11pt" style:font-name-complex="Arial" style:font-size-complex="11pt"/>
    </style:style>
    <style:style style:name="T63_6" style:family="text">
      <style:text-properties fo:font-size="11pt" style:font-name-asian="Arial" style:font-size-asian="11pt" style:font-name-complex="Arial" style:font-size-complex="11pt"/>
    </style:style>
    <style:style style:name="T63_7" style:family="text">
      <style:text-properties fo:font-size="11pt" style:font-name-asian="Arial" style:font-size-asian="11pt" style:font-name-complex="Arial" style:font-size-complex="11pt"/>
    </style:style>
    <style:style style:name="T63_8" style:family="text">
      <style:text-properties fo:font-size="11pt" style:font-name-asian="Arial" style:font-size-asian="11pt" style:font-name-complex="Arial" style:font-size-complex="11pt"/>
    </style:style>
    <style:style style:name="T63_9" style:family="text">
      <style:text-properties fo:font-size="11pt" style:font-name-asian="Arial" style:font-size-asian="11pt" style:font-name-complex="Arial" style:font-size-complex="11pt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fo:font-size="11pt" style:font-name-asian="Arial" style:font-size-asian="11pt" style:font-name-complex="Arial" style:font-size-complex="11pt"/>
    </style:style>
    <style:style style:name="T64_2" style:family="text">
      <style:text-properties fo:font-size="11pt" style:font-name-asian="Arial" style:font-size-asian="11pt" style:font-name-complex="Arial" style:font-size-complex="11pt"/>
    </style:style>
    <style:style style:name="T64_3" style:family="text">
      <style:text-properties fo:font-size="11pt" style:font-name-asian="Arial" style:font-size-asian="11pt" style:font-name-complex="Arial" style:font-size-complex="11pt"/>
    </style:style>
    <style:style style:name="T64_4" style:family="text">
      <style:text-properties fo:font-size="11pt" style:font-name-asian="Arial" style:font-size-asian="11pt" style:font-name-complex="Arial" style:font-size-complex="11pt"/>
    </style:style>
    <style:style style:name="T64_5" style:family="text">
      <style:text-properties fo:font-size="11pt" style:font-name-asian="Arial" style:font-size-asian="11pt" style:font-name-complex="Arial" style:font-size-complex="11pt"/>
    </style:style>
    <style:style style:name="T64_6" style:family="text">
      <style:text-properties fo:font-size="11pt" style:font-name-asian="Arial" style:font-size-asian="11pt" style:font-name-complex="Arial" style:font-size-complex="11pt"/>
    </style:style>
    <style:style style:name="T64_7" style:family="text">
      <style:text-properties fo:font-size="11pt" style:font-name-asian="Arial" style:font-size-asian="11pt" style:font-name-complex="Arial" style:font-size-complex="11pt"/>
    </style:style>
    <style:style style:name="T64_8" style:family="text">
      <style:text-properties fo:font-size="11pt" style:font-name-asian="Arial" style:font-size-asian="11pt" style:font-name-complex="Arial" style:font-size-complex="11pt"/>
    </style:style>
    <style:style style:name="T64_9" style:family="text">
      <style:text-properties fo:font-size="11pt" style:font-name-asian="Arial" style:font-size-asian="11pt" style:font-name-complex="Arial" style:font-size-complex="11pt"/>
    </style:style>
    <style:style style:name="T64_10" style:family="text">
      <style:text-properties fo:font-size="11pt" style:font-name-asian="Arial" style:font-size-asian="11pt" style:font-name-complex="Arial" style:font-size-complex="11pt"/>
    </style:style>
    <style:style style:name="T64_11" style:family="text">
      <style:text-properties fo:font-size="11pt" style:font-name-asian="Arial" style:font-size-asian="11pt" style:font-name-complex="Arial" style:font-size-complex="11pt"/>
    </style:style>
    <style:style style:name="T64_12" style:family="text">
      <style:text-properties fo:font-size="11pt" style:font-name-asian="Arial" style:font-size-asian="11pt" style:font-name-complex="Arial" style:font-size-complex="11pt"/>
    </style:style>
    <style:style style:name="T64_13" style:family="text">
      <style:text-properties fo:font-size="11pt" style:font-name-asian="Arial" style:font-size-asian="11pt" style:font-name-complex="Arial" style:font-size-complex="11pt"/>
    </style:style>
    <style:style style:name="T64_14" style:family="text">
      <style:text-properties fo:font-size="11pt" style:font-name-asian="Arial" style:font-size-asian="11pt" style:font-name-complex="Arial" style:font-size-complex="11pt"/>
    </style:style>
    <style:style style:name="T64_15" style:family="text">
      <style:text-properties fo:font-size="11pt" style:font-name-asian="Arial" style:font-size-asian="11pt" style:font-name-complex="Arial" style:font-size-complex="11pt"/>
    </style:style>
    <style:style style:name="T64_16" style:family="text">
      <style:text-properties fo:font-size="11pt" style:font-name-asian="Arial" style:font-size-asian="11pt" style:font-name-complex="Arial" style:font-size-complex="11pt"/>
    </style:style>
    <style:style style:name="T64_17" style:family="text">
      <style:text-properties fo:font-size="11pt" style:font-name-asian="Arial" style:font-size-asian="11pt" style:font-name-complex="Arial" style:font-size-complex="11pt"/>
    </style:style>
    <style:style style:name="T64_18" style:family="text">
      <style:text-properties fo:font-size="11pt" style:font-name-asian="Arial" style:font-size-asian="11pt" style:font-name-complex="Arial" style:font-size-complex="11pt"/>
    </style:style>
    <style:style style:name="T64_19" style:family="text">
      <style:text-properties fo:font-size="11pt" style:font-name-asian="Arial" style:font-size-asian="11pt" style:font-name-complex="Arial" style:font-size-complex="11pt"/>
    </style:style>
    <style:style style:name="P6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fo:font-size="11pt" style:font-name-asian="Arial" style:font-size-asian="11pt" style:font-name-complex="Arial" style:font-size-complex="11pt"/>
    </style:style>
    <style:style style:name="T66_2" style:family="text">
      <style:text-properties fo:font-size="11pt" style:font-name-asian="Arial" style:font-size-asian="11pt" style:font-name-complex="Arial" style:font-size-complex="11pt"/>
    </style:style>
    <style:style style:name="T66_3" style:family="text">
      <style:text-properties fo:font-size="11pt" style:font-name-asian="Arial" style:font-size-asian="11pt" style:font-name-complex="Arial" style:font-size-complex="11pt"/>
    </style:style>
    <style:style style:name="T66_4" style:family="text">
      <style:text-properties fo:font-size="11pt" style:font-name-asian="Arial" style:font-size-asian="11pt" style:font-name-complex="Arial" style:font-size-complex="11pt"/>
    </style:style>
    <style:style style:name="T66_5" style:family="text">
      <style:text-properties fo:font-size="11pt" style:font-name-asian="Arial" style:font-size-asian="11pt" style:font-name-complex="Arial" style:font-size-complex="11pt"/>
    </style:style>
    <style:style style:name="T66_6" style:family="text">
      <style:text-properties fo:font-size="11pt" style:font-name-asian="Arial" style:font-size-asian="11pt" style:font-name-complex="Arial" style:font-size-complex="11pt"/>
    </style:style>
    <style:style style:name="T66_7" style:family="text">
      <style:text-properties fo:font-size="11pt" style:font-name-asian="Arial" style:font-size-asian="11pt" style:font-name-complex="Arial" style:font-size-complex="11pt"/>
    </style:style>
    <style:style style:name="T66_8" style:family="text">
      <style:text-properties fo:font-size="11pt" style:font-name-asian="Arial" style:font-size-asian="11pt" style:font-name-complex="Arial" style:font-size-complex="11pt"/>
    </style:style>
    <style:style style:name="T66_9" style:family="text">
      <style:text-properties fo:font-size="11pt" style:font-name-asian="Arial" style:font-size-asian="11pt" style:font-name-complex="Arial" style:font-size-complex="11pt"/>
    </style:style>
    <style:style style:name="T66_10" style:family="text">
      <style:text-properties fo:font-size="11pt" style:font-name-asian="Arial" style:font-size-asian="11pt" style:font-name-complex="Arial" style:font-size-complex="11pt"/>
    </style:style>
    <style:style style:name="T66_11" style:family="text">
      <style:text-properties fo:font-size="11pt" style:font-name-asian="Arial" style:font-size-asian="11pt" style:font-name-complex="Arial" style:font-size-complex="11pt"/>
    </style:style>
    <style:style style:name="T66_12" style:family="text">
      <style:text-properties fo:font-size="11pt" style:font-name-asian="Arial" style:font-size-asian="11pt" style:font-name-complex="Arial" style:font-size-complex="11pt"/>
    </style:style>
    <style:style style:name="T66_13" style:family="text">
      <style:text-properties fo:font-size="11pt" style:font-name-asian="Arial" style:font-size-asian="11pt" style:font-name-complex="Arial" style:font-size-complex="11pt"/>
    </style:style>
    <style:style style:name="T66_14" style:family="text">
      <style:text-properties fo:font-size="11pt" style:font-name-asian="Arial" style:font-size-asian="11pt" style:font-name-complex="Arial" style:font-size-complex="11pt"/>
    </style:style>
    <style:style style:name="T66_15" style:family="text">
      <style:text-properties fo:font-size="11pt" style:font-name-asian="Arial" style:font-size-asian="11pt" style:font-name-complex="Arial" style:font-size-complex="11pt"/>
    </style:style>
    <style:style style:name="P67" style:family="paragraph" style:parent-style-name="Normal">
      <style:paragraph-properties fo:text-align="justify" fo:margin-top="0.071cm" fo:margin-bottom="0.071cm"/>
      <style:text-properties fo:font-size="11pt" style:font-name-asian="Arial" style:font-size-asian="11pt" style:font-name-complex="Arial" style:font-size-complex="11pt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6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fo:font-size="11pt" style:font-name-asian="Arial" style:font-size-asian="11pt" style:font-name-complex="Arial" style:font-size-complex="11pt"/>
    </style:style>
    <style:style style:name="T70_2" style:family="text">
      <style:text-properties fo:font-size="11pt" style:font-name-asian="Arial" style:font-size-asian="11pt" style:font-name-complex="Arial" style:font-size-complex="11pt"/>
    </style:style>
    <style:style style:name="T70_3" style:family="text">
      <style:text-properties fo:font-size="11pt" style:font-name-asian="Arial" style:font-size-asian="11pt" style:font-name-complex="Arial" style:font-size-complex="11pt"/>
    </style:style>
    <style:style style:name="T70_4" style:family="text">
      <style:text-properties fo:font-size="11pt" style:font-name-asian="Arial" style:font-size-asian="11pt" style:font-name-complex="Arial" style:font-size-complex="11pt"/>
    </style:style>
    <style:style style:name="T70_5" style:family="text">
      <style:text-properties fo:font-size="11pt" style:font-name-asian="Arial" style:font-size-asian="11pt" style:font-name-complex="Arial" style:font-size-complex="11pt"/>
    </style:style>
    <style:style style:name="T70_6" style:family="text">
      <style:text-properties fo:font-size="11pt" style:font-name-asian="Arial" style:font-size-asian="11pt" style:font-name-complex="Arial" style:font-size-complex="11pt"/>
    </style:style>
    <style:style style:name="T70_7" style:family="text">
      <style:text-properties fo:font-size="11pt" style:font-name-asian="Arial" style:font-size-asian="11pt" style:font-name-complex="Arial" style:font-size-complex="11pt"/>
    </style:style>
    <style:style style:name="T70_8" style:family="text">
      <style:text-properties fo:font-size="11pt" style:font-name-asian="Arial" style:font-size-asian="11pt" style:font-name-complex="Arial" style:font-size-complex="11pt"/>
    </style:style>
    <style:style style:name="T70_9" style:family="text">
      <style:text-properties fo:font-size="11pt" style:font-name-asian="Arial" style:font-size-asian="11pt" style:font-name-complex="Arial" style:font-size-complex="11pt"/>
    </style:style>
    <style:style style:name="T70_10" style:family="text">
      <style:text-properties fo:font-size="11pt" style:font-name-asian="Arial" style:font-size-asian="11pt" style:font-name-complex="Arial" style:font-size-complex="11pt"/>
    </style:style>
    <style:style style:name="T70_11" style:family="text">
      <style:text-properties fo:font-size="11pt" style:font-name-asian="Arial" style:font-size-asian="11pt" style:font-name-complex="Arial" style:font-size-complex="11pt"/>
    </style:style>
    <style:style style:name="T70_12" style:family="text">
      <style:text-properties fo:font-size="11pt" style:font-name-asian="Arial" style:font-size-asian="11pt" style:font-name-complex="Arial" style:font-size-complex="11pt"/>
    </style:style>
    <style:style style:name="T70_13" style:family="text">
      <style:text-properties fo:font-size="11pt" style:font-name-asian="Arial" style:font-size-asian="11pt" style:font-name-complex="Arial" style:font-size-complex="11pt"/>
    </style:style>
    <style:style style:name="T70_14" style:family="text">
      <style:text-properties fo:font-size="11pt" style:font-name-asian="Arial" style:font-size-asian="11pt" style:font-name-complex="Arial" style:font-size-complex="11pt"/>
    </style:style>
    <style:style style:name="T70_15" style:family="text">
      <style:text-properties fo:font-size="11pt" style:font-name-asian="Arial" style:font-size-asian="11pt" style:font-name-complex="Arial" style:font-size-complex="11pt"/>
    </style:style>
    <style:style style:name="T70_16" style:family="text">
      <style:text-properties fo:font-size="11pt" style:font-name-asian="Arial" style:font-size-asian="11pt" style:font-name-complex="Arial" style:font-size-complex="11pt"/>
    </style:style>
    <style:style style:name="T70_17" style:family="text">
      <style:text-properties fo:font-size="11pt" style:font-name-asian="Arial" style:font-size-asian="11pt" style:font-name-complex="Arial" style:font-size-complex="11pt"/>
    </style:style>
    <style:style style:name="T70_18" style:family="text">
      <style:text-properties fo:font-size="11pt" style:font-name-asian="Arial" style:font-size-asian="11pt" style:font-name-complex="Arial" style:font-size-complex="11pt"/>
    </style:style>
    <style:style style:name="T70_19" style:family="text">
      <style:text-properties fo:font-size="11pt" style:font-name-asian="Arial" style:font-size-asian="11pt" style:font-name-complex="Arial" style:font-size-complex="11pt"/>
    </style:style>
    <style:style style:name="T70_20" style:family="text">
      <style:text-properties fo:font-size="11pt" style:font-name-asian="Arial" style:font-size-asian="11pt" style:font-name-complex="Arial" style:font-size-complex="11pt"/>
    </style:style>
    <style:style style:name="P7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font-weight="bold" style:font-weight-asian="bold"/>
    </style:style>
    <style:style style:name="P72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2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72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73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name-asian="Arial" style:font-size-asian="11pt" style:font-name-complex="Arial" style:font-size-complex="11pt" fo:font-weight="bold" style:font-weight-asian="bold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fo:font-size="11pt" style:font-name-asian="Arial" style:font-size-asian="11pt" style:font-name-complex="Arial" style:font-size-complex="11pt"/>
    </style:style>
    <style:style style:name="T74_2" style:family="text">
      <style:text-properties fo:font-size="11pt" style:font-name-asian="Arial" style:font-size-asian="11pt" style:font-name-complex="Arial" style:font-size-complex="11pt"/>
    </style:style>
    <style:style style:name="T74_3" style:family="text">
      <style:text-properties fo:font-size="11pt" style:font-name-asian="Arial" style:font-size-asian="11pt" style:font-name-complex="Arial" style:font-size-complex="11pt"/>
    </style:style>
    <style:style style:name="T74_4" style:family="text">
      <style:text-properties fo:font-size="11pt" style:font-name-asian="Arial" style:font-size-asian="11pt" style:font-name-complex="Arial" style:font-size-complex="11pt"/>
    </style:style>
    <style:style style:name="T74_5" style:family="text">
      <style:text-properties fo:font-size="11pt" style:font-name-asian="Arial" style:font-size-asian="11pt" style:font-name-complex="Arial" style:font-size-complex="11pt"/>
    </style:style>
    <style:style style:name="T74_6" style:family="text">
      <style:text-properties fo:font-size="11pt" style:font-name-asian="Arial" style:font-size-asian="11pt" style:font-name-complex="Arial" style:font-size-complex="11pt"/>
    </style:style>
    <style:style style:name="T74_7" style:family="text">
      <style:text-properties fo:font-size="11pt" style:font-name-asian="Arial" style:font-size-asian="11pt" style:font-name-complex="Arial" style:font-size-complex="11pt"/>
    </style:style>
    <style:style style:name="T74_8" style:family="text">
      <style:text-properties fo:font-size="11pt" style:font-name-asian="Arial" style:font-size-asian="11pt" style:font-name-complex="Arial" style:font-size-complex="11pt"/>
    </style:style>
    <style:style style:name="T74_9" style:family="text">
      <style:text-properties fo:font-size="11pt" style:font-name-asian="Arial" style:font-size-asian="11pt" style:font-name-complex="Arial" style:font-size-complex="11pt"/>
    </style:style>
    <style:style style:name="T74_10" style:family="text">
      <style:text-properties fo:font-size="11pt" style:font-name-asian="Arial" style:font-size-asian="11pt" style:font-name-complex="Arial" style:font-size-complex="11pt"/>
    </style:style>
    <style:style style:name="T74_11" style:family="text">
      <style:text-properties fo:font-size="11pt" style:font-name-asian="Arial" style:font-size-asian="11pt" style:font-name-complex="Arial" style:font-size-complex="11pt"/>
    </style:style>
    <style:style style:name="T74_12" style:family="text">
      <style:text-properties fo:font-size="11pt" style:font-name-asian="Arial" style:font-size-asian="11pt" style:font-name-complex="Arial" style:font-size-complex="11pt"/>
    </style:style>
    <style:style style:name="T74_13" style:family="text">
      <style:text-properties fo:font-size="11pt" style:font-name-asian="Arial" style:font-size-asian="11pt" style:font-name-complex="Arial" style:font-size-complex="11pt"/>
    </style:style>
    <style:style style:name="T74_14" style:family="text">
      <style:text-properties fo:font-size="11pt" style:font-name-asian="Arial" style:font-size-asian="11pt" style:font-name-complex="Arial" style:font-size-complex="11pt"/>
    </style:style>
    <style:style style:name="T74_15" style:family="text">
      <style:text-properties fo:font-size="11pt" style:font-name-asian="Arial" style:font-size-asian="11pt" style:font-name-complex="Arial" style:font-size-complex="11pt"/>
    </style:style>
    <style:style style:name="T74_16" style:family="text">
      <style:text-properties fo:font-size="11pt" style:font-name-asian="Arial" style:font-size-asian="11pt" style:font-name-complex="Arial" style:font-size-complex="11pt"/>
    </style:style>
    <style:style style:name="T74_17" style:family="text">
      <style:text-properties fo:font-size="11pt" style:font-name-asian="Arial" style:font-size-asian="11pt" style:font-name-complex="Arial" style:font-size-complex="11pt"/>
    </style:style>
    <style:style style:name="T74_18" style:family="text">
      <style:text-properties fo:font-size="11pt" style:font-name-asian="Arial" style:font-size-asian="11pt" style:font-name-complex="Arial" style:font-size-complex="11pt"/>
    </style:style>
    <style:style style:name="T74_19" style:family="text">
      <style:text-properties fo:font-size="11pt" style:font-name-asian="Arial" style:font-size-asian="11pt" style:font-name-complex="Arial" style:font-size-complex="11pt"/>
    </style:style>
    <style:style style:name="T74_20" style:family="text">
      <style:text-properties fo:font-size="11pt" style:font-name-asian="Arial" style:font-size-asian="11pt" style:font-name-complex="Arial" style:font-size-complex="11pt"/>
    </style:style>
    <style:style style:name="T74_21" style:family="text">
      <style:text-properties fo:font-size="11pt" style:font-name-asian="Arial" style:font-size-asian="11pt" style:font-name-complex="Arial" style:font-size-complex="11pt"/>
    </style:style>
    <style:style style:name="T74_22" style:family="text">
      <style:text-properties fo:font-size="11pt" style:font-name-asian="Arial" style:font-size-asian="11pt" style:font-name-complex="Arial" style:font-size-complex="11pt"/>
    </style:style>
    <style:style style:name="T74_23" style:family="text">
      <style:text-properties fo:font-size="11pt" style:font-name-asian="Arial" style:font-size-asian="11pt" style:font-name-complex="Arial" style:font-size-complex="11pt"/>
    </style:style>
    <style:style style:name="T74_24" style:family="text">
      <style:text-properties fo:font-size="11pt" style:font-name-asian="Arial" style:font-size-asian="11pt" style:font-name-complex="Arial" style:font-size-complex="11pt"/>
    </style:style>
    <style:style style:name="T74_25" style:family="text">
      <style:text-properties fo:font-size="11pt" style:font-name-asian="Arial" style:font-size-asian="11pt" style:font-name-complex="Arial" style:font-size-complex="11pt"/>
    </style:style>
    <style:style style:name="T74_26" style:family="text">
      <style:text-properties fo:font-size="11pt" style:font-name-asian="Arial" style:font-size-asian="11pt" style:font-name-complex="Arial" style:font-size-complex="11pt"/>
    </style:style>
    <style:style style:name="T74_27" style:family="text">
      <style:text-properties fo:font-size="11pt" style:font-name-asian="Arial" style:font-size-asian="11pt" style:font-name-complex="Arial" style:font-size-complex="11pt"/>
    </style:style>
    <style:style style:name="T74_28" style:family="text">
      <style:text-properties fo:font-size="11pt" style:font-name-asian="Arial" style:font-size-asian="11pt" style:font-name-complex="Arial" style:font-size-complex="11pt"/>
    </style:style>
    <style:style style:name="T74_29" style:family="text">
      <style:text-properties fo:font-size="11pt" style:font-name-asian="Arial" style:font-size-asian="11pt" style:font-name-complex="Arial" style:font-size-complex="11pt"/>
    </style:style>
    <style:style style:name="T74_30" style:family="text">
      <style:text-properties fo:font-size="11pt" style:font-name-asian="Arial" style:font-size-asian="11pt" style:font-name-complex="Arial" style:font-size-complex="11pt"/>
    </style:style>
    <style:style style:name="T74_31" style:family="text">
      <style:text-properties fo:font-size="11pt" style:font-name-asian="Arial" style:font-size-asian="11pt" style:font-name-complex="Arial" style:font-size-complex="11pt"/>
    </style:style>
    <style:style style:name="T74_32" style:family="text">
      <style:text-properties fo:font-size="11pt" style:font-name-asian="Arial" style:font-size-asian="11pt" style:font-name-complex="Arial" style:font-size-complex="11pt"/>
    </style:style>
    <style:style style:name="T74_33" style:family="text">
      <style:text-properties fo:font-size="11pt" style:font-name-asian="Arial" style:font-size-asian="11pt" style:font-name-complex="Arial" style:font-size-complex="11pt"/>
    </style:style>
    <style:style style:name="T74_34" style:family="text">
      <style:text-properties fo:font-size="11pt" style:font-name-asian="Arial" style:font-size-asian="11pt" style:font-name-complex="Arial" style:font-size-complex="11pt"/>
    </style:style>
    <style:style style:name="T74_35" style:family="text">
      <style:text-properties fo:font-size="11pt" style:font-name-asian="Arial" style:font-size-asian="11pt" style:font-name-complex="Arial" style:font-size-complex="11pt"/>
    </style:style>
    <style:style style:name="T74_36" style:family="text">
      <style:text-properties fo:font-size="11pt" style:font-name-asian="Arial" style:font-size-asian="11pt" style:font-name-complex="Arial" style:font-size-complex="11pt"/>
    </style:style>
    <style:style style:name="P75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P76" style:family="paragraph" style:parent-style-name="List_20_Paragraph">
      <style:paragraph-properties fo:text-align="justify" fo:text-indent="-0.63cm" fo:margin-bottom="0.254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T76_1" style:family="text">
      <style:text-properties fo:font-size="11pt" style:font-name-asian="Arial" style:font-size-asian="11pt" style:font-name-complex="Arial" style:font-size-complex="11pt"/>
    </style:style>
    <style:style style:name="T76_2" style:family="text">
      <style:text-properties fo:font-size="11pt" style:font-name-asian="Arial" style:font-size-asian="11pt" style:font-name-complex="Arial" style:font-size-complex="11pt"/>
    </style:style>
    <style:style style:name="T76_3" style:family="text">
      <style:text-properties fo:font-size="11pt" style:font-name-asian="Arial" style:font-size-asian="11pt" style:font-name-complex="Arial" style:font-size-complex="11pt"/>
    </style:style>
    <style:style style:name="T76_4" style:family="text">
      <style:text-properties fo:font-size="11pt" style:font-name-asian="Arial" style:font-size-asian="11pt" style:font-name-complex="Arial" style:font-size-complex="11pt"/>
    </style:style>
    <style:style style:name="T76_5" style:family="text">
      <style:text-properties fo:font-size="11pt" style:font-name-asian="Arial" style:font-size-asian="11pt" style:font-name-complex="Arial" style:font-size-complex="11pt"/>
    </style:style>
    <style:style style:name="T76_6" style:family="text">
      <style:text-properties fo:font-size="11pt" style:font-name-asian="Arial" style:font-size-asian="11pt" style:font-name-complex="Arial" style:font-size-complex="11pt"/>
    </style:style>
    <style:style style:name="T76_7" style:family="text">
      <style:text-properties fo:font-size="11pt" style:font-name-asian="Arial" style:font-size-asian="11pt" style:font-name-complex="Arial" style:font-size-complex="11pt"/>
    </style:style>
    <style:style style:name="T76_8" style:family="text">
      <style:text-properties fo:font-size="11pt" style:font-name-asian="Arial" style:font-size-asian="11pt" style:font-name-complex="Arial" style:font-size-complex="11pt"/>
    </style:style>
    <style:style style:name="T76_9" style:family="text">
      <style:text-properties fo:font-size="11pt" style:font-name-asian="Arial" style:font-size-asian="11pt" style:font-name-complex="Arial" style:font-size-complex="11pt"/>
    </style:style>
    <style:style style:name="T76_10" style:family="text">
      <style:text-properties fo:font-size="11pt" style:font-name-asian="Arial" style:font-size-asian="11pt" style:font-name-complex="Arial" style:font-size-complex="11pt"/>
    </style:style>
    <style:style style:name="T76_11" style:family="text">
      <style:text-properties fo:font-size="11pt" style:font-name-asian="Arial" style:font-size-asian="11pt" style:font-name-complex="Arial" style:font-size-complex="11pt"/>
    </style:style>
    <style:style style:name="T76_12" style:family="text">
      <style:text-properties fo:font-size="11pt" style:font-name-asian="Arial" style:font-size-asian="11pt" style:font-name-complex="Arial" style:font-size-complex="11pt"/>
    </style:style>
    <style:style style:name="T76_13" style:family="text">
      <style:text-properties fo:font-size="11pt" style:font-name-asian="Arial" style:font-size-asian="11pt" style:font-name-complex="Arial" style:font-size-complex="11pt"/>
    </style:style>
    <style:style style:name="P77" style:family="paragraph" style:parent-style-name="List_20_Paragraph">
      <style:paragraph-properties fo:text-align="justify" fo:text-indent="-0.63cm" fo:margin-bottom="0.254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T77_1" style:family="text">
      <style:text-properties fo:font-size="11pt" style:font-name-asian="Arial" style:font-size-asian="11pt" style:font-name-complex="Arial" style:font-size-complex="11pt"/>
    </style:style>
    <style:style style:name="T77_2" style:family="text">
      <style:text-properties fo:font-size="11pt" style:font-name-asian="Arial" style:font-size-asian="11pt" style:font-name-complex="Arial" style:font-size-complex="11pt"/>
    </style:style>
    <style:style style:name="T77_3" style:family="text">
      <style:text-properties fo:font-size="11pt" style:font-name-asian="Arial" style:font-size-asian="11pt" style:font-name-complex="Arial" style:font-size-complex="11pt"/>
    </style:style>
    <style:style style:name="T77_4" style:family="text">
      <style:text-properties fo:font-size="11pt" style:font-name-asian="Arial" style:font-size-asian="11pt" style:font-name-complex="Arial" style:font-size-complex="11pt"/>
    </style:style>
    <style:style style:name="T77_5" style:family="text">
      <style:text-properties fo:font-size="11pt" style:font-name-asian="Arial" style:font-size-asian="11pt" style:font-name-complex="Arial" style:font-size-complex="11pt"/>
    </style:style>
    <style:style style:name="T77_6" style:family="text">
      <style:text-properties fo:font-size="11pt" style:font-name-asian="Arial" style:font-size-asian="11pt" style:font-name-complex="Arial" style:font-size-complex="11pt"/>
    </style:style>
    <style:style style:name="T77_7" style:family="text">
      <style:text-properties fo:font-size="11pt" style:font-name-asian="Arial" style:font-size-asian="11pt" style:font-name-complex="Arial" style:font-size-complex="11pt"/>
    </style:style>
    <style:style style:name="T77_8" style:family="text">
      <style:text-properties fo:font-size="11pt" style:font-name-asian="Arial" style:font-size-asian="11pt" style:font-name-complex="Arial" style:font-size-complex="11pt"/>
    </style:style>
    <style:style style:name="T77_9" style:family="text">
      <style:text-properties fo:font-size="11pt" style:font-name-asian="Arial" style:font-size-asian="11pt" style:font-name-complex="Arial" style:font-size-complex="11pt"/>
    </style:style>
    <style:style style:name="T77_10" style:family="text">
      <style:text-properties fo:font-size="11pt" style:font-name-asian="Arial" style:font-size-asian="11pt" style:font-name-complex="Arial" style:font-size-complex="11pt"/>
    </style:style>
    <style:style style:name="T77_11" style:family="text">
      <style:text-properties fo:font-size="11pt" style:font-name-asian="Arial" style:font-size-asian="11pt" style:font-name-complex="Arial" style:font-size-complex="11pt"/>
    </style:style>
    <style:style style:name="P78" style:family="paragraph" style:parent-style-name="List_20_Paragraph">
      <style:paragraph-properties fo:text-align="justify" fo:text-indent="-0.63cm" fo:margin-bottom="0.254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T78_1" style:family="text">
      <style:text-properties fo:font-size="11pt" style:font-name-asian="Arial" style:font-size-asian="11pt" style:font-name-complex="Arial" style:font-size-complex="11pt"/>
    </style:style>
    <style:style style:name="T78_2" style:family="text">
      <style:text-properties fo:font-size="11pt" style:font-name-asian="Arial" style:font-size-asian="11pt" style:font-name-complex="Arial" style:font-size-complex="11pt"/>
    </style:style>
    <style:style style:name="T78_3" style:family="text">
      <style:text-properties fo:font-size="11pt" style:font-name-asian="Arial" style:font-size-asian="11pt" style:font-name-complex="Arial" style:font-size-complex="11pt"/>
    </style:style>
    <style:style style:name="P79" style:family="paragraph" style:parent-style-name="List_20_Paragraph">
      <style:paragraph-properties fo:text-align="justify" fo:text-indent="-0.63cm" fo:margin-bottom="0.254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T79_1" style:family="text">
      <style:text-properties fo:font-size="11pt" style:font-name-asian="Arial" style:font-size-asian="11pt" style:font-name-complex="Arial" style:font-size-complex="11pt"/>
    </style:style>
    <style:style style:name="T79_2" style:family="text">
      <style:text-properties fo:font-size="11pt" style:font-name-asian="Arial" style:font-size-asian="11pt" style:font-name-complex="Arial" style:font-size-complex="11pt"/>
    </style:style>
    <style:style style:name="T79_3" style:family="text">
      <style:text-properties fo:font-size="11pt" style:font-name-asian="Arial" style:font-size-asian="11pt" style:font-name-complex="Arial" style:font-size-complex="11pt"/>
    </style:style>
    <style:style style:name="T79_4" style:family="text">
      <style:text-properties fo:font-size="11pt" style:font-name-asian="Arial" style:font-size-asian="11pt" style:font-name-complex="Arial" style:font-size-complex="11pt"/>
    </style:style>
    <style:style style:name="T79_5" style:family="text">
      <style:text-properties fo:font-size="11pt" style:font-name-asian="Arial" style:font-size-asian="11pt" style:font-name-complex="Arial" style:font-size-complex="11pt"/>
    </style:style>
    <style:style style:name="T79_6" style:family="text">
      <style:text-properties fo:font-size="11pt" style:font-name-asian="Arial" style:font-size-asian="11pt" style:font-name-complex="Arial" style:font-size-complex="11pt"/>
    </style:style>
    <style:style style:name="T79_7" style:family="text">
      <style:text-properties fo:font-size="11pt" style:font-name-asian="Arial" style:font-size-asian="11pt" style:font-name-complex="Arial" style:font-size-complex="11pt"/>
    </style:style>
    <style:style style:name="T79_8" style:family="text">
      <style:text-properties fo:font-size="11pt" style:font-name-asian="Arial" style:font-size-asian="11pt" style:font-name-complex="Arial" style:font-size-complex="11pt"/>
    </style:style>
    <style:style style:name="T79_9" style:family="text">
      <style:text-properties fo:font-size="11pt" style:font-name-asian="Arial" style:font-size-asian="11pt" style:font-name-complex="Arial" style:font-size-complex="11pt"/>
    </style:style>
    <style:style style:name="T79_10" style:family="text">
      <style:text-properties fo:font-size="11pt" style:font-name-asian="Arial" style:font-size-asian="11pt" style:font-name-complex="Arial" style:font-size-complex="11pt"/>
    </style:style>
    <style:style style:name="T79_11" style:family="text">
      <style:text-properties fo:font-size="11pt" style:font-name-asian="Arial" style:font-size-asian="11pt" style:font-name-complex="Arial" style:font-size-complex="11pt"/>
    </style:style>
    <style:style style:name="T79_12" style:family="text">
      <style:text-properties fo:font-size="11pt" style:font-name-asian="Arial" style:font-size-asian="11pt" style:font-name-complex="Arial" style:font-size-complex="11pt"/>
    </style:style>
    <style:style style:name="T79_13" style:family="text">
      <style:text-properties fo:font-size="11pt" style:font-name-asian="Arial" style:font-size-asian="11pt" style:font-name-complex="Arial" style:font-size-complex="11pt"/>
    </style:style>
    <style:style style:name="T79_14" style:family="text">
      <style:text-properties fo:font-size="11pt" style:font-name-asian="Arial" style:font-size-asian="11pt" style:font-name-complex="Arial" style:font-size-complex="11pt"/>
    </style:style>
    <style:style style:name="T79_15" style:family="text">
      <style:text-properties fo:font-size="11pt" style:font-name-asian="Arial" style:font-size-asian="11pt" style:font-name-complex="Arial" style:font-size-complex="11pt"/>
    </style:style>
    <style:style style:name="T79_16" style:family="text">
      <style:text-properties fo:font-size="11pt" style:font-name-asian="Arial" style:font-size-asian="11pt" style:font-name-complex="Arial" style:font-size-complex="11pt"/>
    </style:style>
    <style:style style:name="T79_17" style:family="text">
      <style:text-properties fo:font-size="11pt" style:font-name-asian="Arial" style:font-size-asian="11pt" style:font-name-complex="Arial" style:font-size-complex="11pt"/>
    </style:style>
    <style:style style:name="T79_18" style:family="text">
      <style:text-properties fo:font-size="11pt" style:font-name-asian="Arial" style:font-size-asian="11pt" style:font-name-complex="Arial" style:font-size-complex="11pt"/>
    </style:style>
    <style:style style:name="T79_19" style:family="text">
      <style:text-properties fo:font-size="11pt" style:font-name-asian="Arial" style:font-size-asian="11pt" style:font-name-complex="Arial" style:font-size-complex="11pt"/>
    </style:style>
    <style:style style:name="T79_20" style:family="text">
      <style:text-properties fo:font-size="11pt" style:font-name-asian="Arial" style:font-size-asian="11pt" style:font-name-complex="Arial" style:font-size-complex="11pt"/>
    </style:style>
    <style:style style:name="T79_21" style:family="text">
      <style:text-properties fo:font-size="11pt" style:font-name-asian="Arial" style:font-size-asian="11pt" style:font-name-complex="Arial" style:font-size-complex="11pt"/>
    </style:style>
    <style:style style:name="T79_22" style:family="text">
      <style:text-properties fo:font-size="11pt" style:font-name-asian="Arial" style:font-size-asian="11pt" style:font-name-complex="Arial" style:font-size-complex="11pt"/>
    </style:style>
    <style:style style:name="T79_23" style:family="text">
      <style:text-properties fo:font-size="11pt" style:font-name-asian="Arial" style:font-size-asian="11pt" style:font-name-complex="Arial" style:font-size-complex="11pt"/>
    </style:style>
    <style:style style:name="T79_24" style:family="text">
      <style:text-properties fo:font-size="11pt" style:font-name-asian="Arial" style:font-size-asian="11pt" style:font-name-complex="Arial" style:font-size-complex="11pt"/>
    </style:style>
    <style:style style:name="P80" style:family="paragraph" style:parent-style-name="List_20_Paragraph">
      <style:paragraph-properties fo:text-align="justify" fo:text-indent="-0.63cm" fo:margin-bottom="0.254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T80_1" style:family="text">
      <style:text-properties fo:font-size="11pt" style:font-name-asian="Arial" style:font-size-asian="11pt" style:font-name-complex="Arial" style:font-size-complex="11pt"/>
    </style:style>
    <style:style style:name="T80_2" style:family="text">
      <style:text-properties fo:font-size="11pt" style:font-name-asian="Arial" style:font-size-asian="11pt" style:font-name-complex="Arial" style:font-size-complex="11pt"/>
    </style:style>
    <style:style style:name="T80_3" style:family="text">
      <style:text-properties fo:font-size="11pt" style:font-name-asian="Arial" style:font-size-asian="11pt" style:font-name-complex="Arial" style:font-size-complex="11pt"/>
    </style:style>
    <style:style style:name="T80_4" style:family="text">
      <style:text-properties fo:font-size="11pt" style:font-name-asian="Arial" style:font-size-asian="11pt" style:font-name-complex="Arial" style:font-size-complex="11pt"/>
    </style:style>
    <style:style style:name="T80_5" style:family="text">
      <style:text-properties fo:font-size="11pt" style:font-name-asian="Arial" style:font-size-asian="11pt" style:font-name-complex="Arial" style:font-size-complex="11pt"/>
    </style:style>
    <style:style style:name="T80_6" style:family="text">
      <style:text-properties fo:font-size="11pt" style:font-name-asian="Arial" style:font-size-asian="11pt" style:font-name-complex="Arial" style:font-size-complex="11pt"/>
    </style:style>
    <style:style style:name="T80_7" style:family="text">
      <style:text-properties fo:font-size="11pt" style:font-name-asian="Arial" style:font-size-asian="11pt" style:font-name-complex="Arial" style:font-size-complex="11pt"/>
    </style:style>
    <style:style style:name="T80_8" style:family="text">
      <style:text-properties fo:font-size="11pt" style:font-name-asian="Arial" style:font-size-asian="11pt" style:font-name-complex="Arial" style:font-size-complex="11pt"/>
    </style:style>
    <style:style style:name="T80_9" style:family="text">
      <style:text-properties fo:font-size="11pt" style:font-name-asian="Arial" style:font-size-asian="11pt" style:font-name-complex="Arial" style:font-size-complex="11pt"/>
    </style:style>
    <style:style style:name="T80_10" style:family="text">
      <style:text-properties fo:font-size="11pt" style:font-name-asian="Arial" style:font-size-asian="11pt" style:font-name-complex="Arial" style:font-size-complex="11pt"/>
    </style:style>
    <style:style style:name="T80_11" style:family="text">
      <style:text-properties fo:font-size="11pt" style:font-name-asian="Arial" style:font-size-asian="11pt" style:font-name-complex="Arial" style:font-size-complex="11pt"/>
    </style:style>
    <style:style style:name="T80_12" style:family="text">
      <style:text-properties fo:font-size="11pt" style:font-name-asian="Arial" style:font-size-asian="11pt" style:font-name-complex="Arial" style:font-size-complex="11pt"/>
    </style:style>
    <style:style style:name="T80_13" style:family="text">
      <style:text-properties fo:font-size="11pt" style:font-name-asian="Arial" style:font-size-asian="11pt" style:font-name-complex="Arial" style:font-size-complex="11pt"/>
    </style:style>
    <style:style style:name="T80_14" style:family="text">
      <style:text-properties fo:font-size="11pt" style:font-name-asian="Arial" style:font-size-asian="11pt" style:font-name-complex="Arial" style:font-size-complex="11pt"/>
    </style:style>
    <style:style style:name="T80_15" style:family="text">
      <style:text-properties fo:font-size="11pt" style:font-name-asian="Arial" style:font-size-asian="11pt" style:font-name-complex="Arial" style:font-size-complex="11pt"/>
    </style:style>
    <style:style style:name="T80_16" style:family="text">
      <style:text-properties fo:font-size="11pt" style:font-name-asian="Arial" style:font-size-asian="11pt" style:font-name-complex="Arial" style:font-size-complex="11pt"/>
    </style:style>
    <style:style style:name="T80_17" style:family="text">
      <style:text-properties fo:font-size="11pt" style:font-name-asian="Arial" style:font-size-asian="11pt" style:font-name-complex="Arial" style:font-size-complex="11pt"/>
    </style:style>
    <style:style style:name="T80_18" style:family="text">
      <style:text-properties fo:font-size="11pt" style:font-name-asian="Arial" style:font-size-asian="11pt" style:font-name-complex="Arial" style:font-size-complex="11pt"/>
    </style:style>
    <style:style style:name="T80_19" style:family="text">
      <style:text-properties fo:font-size="11pt" style:font-name-asian="Arial" style:font-size-asian="11pt" style:font-name-complex="Arial" style:font-size-complex="11pt"/>
    </style:style>
    <style:style style:name="T80_20" style:family="text">
      <style:text-properties fo:font-size="11pt" style:font-name-asian="Arial" style:font-size-asian="11pt" style:font-name-complex="Arial" style:font-size-complex="11pt"/>
    </style:style>
    <style:style style:name="T80_21" style:family="text">
      <style:text-properties fo:font-size="11pt" style:font-name-asian="Arial" style:font-size-asian="11pt" style:font-name-complex="Arial" style:font-size-complex="11pt"/>
    </style:style>
    <style:style style:name="T80_22" style:family="text">
      <style:text-properties fo:font-size="11pt" style:font-name-asian="Arial" style:font-size-asian="11pt" style:font-name-complex="Arial" style:font-size-complex="11pt"/>
    </style:style>
    <style:style style:name="T80_23" style:family="text">
      <style:text-properties fo:font-size="11pt" style:font-name-asian="Arial" style:font-size-asian="11pt" style:font-name-complex="Arial" style:font-size-complex="11pt"/>
    </style:style>
    <style:style style:name="T80_24" style:family="text">
      <style:text-properties fo:font-size="11pt" style:font-name-asian="Arial" style:font-size-asian="11pt" style:font-name-complex="Arial" style:font-size-complex="11pt"/>
    </style:style>
    <style:style style:name="T80_25" style:family="text">
      <style:text-properties fo:font-size="11pt" style:font-name-asian="Arial" style:font-size-asian="11pt" style:font-name-complex="Arial" style:font-size-complex="11pt"/>
    </style:style>
    <style:style style:name="T80_26" style:family="text">
      <style:text-properties fo:font-size="11pt" style:font-name-asian="Arial" style:font-size-asian="11pt" style:font-name-complex="Arial" style:font-size-complex="11pt"/>
    </style:style>
    <style:style style:name="T80_27" style:family="text">
      <style:text-properties fo:font-size="11pt" style:font-name-asian="Arial" style:font-size-asian="11pt" style:font-name-complex="Arial" style:font-size-complex="11pt"/>
    </style:style>
    <style:style style:name="T80_28" style:family="text">
      <style:text-properties fo:font-size="11pt" style:font-name-asian="Arial" style:font-size-asian="11pt" style:font-name-complex="Arial" style:font-size-complex="11pt"/>
    </style:style>
    <style:style style:name="P81" style:family="paragraph" style:parent-style-name="List_20_Paragraph">
      <style:paragraph-properties fo:text-align="justify" fo:text-indent="-0.63cm" fo:margin-bottom="0.254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T81_1" style:family="text">
      <style:text-properties fo:font-size="11pt" style:font-name-asian="Arial" style:font-size-asian="11pt" style:font-name-complex="Arial" style:font-size-complex="11pt"/>
    </style:style>
    <style:style style:name="T81_2" style:family="text">
      <style:text-properties fo:font-size="11pt" style:font-name-asian="Arial" style:font-size-asian="11pt" style:font-name-complex="Arial" style:font-size-complex="11pt"/>
    </style:style>
    <style:style style:name="T81_3" style:family="text">
      <style:text-properties fo:font-size="11pt" style:font-name-asian="Arial" style:font-size-asian="11pt" style:font-name-complex="Arial" style:font-size-complex="11pt"/>
    </style:style>
    <style:style style:name="T81_4" style:family="text">
      <style:text-properties fo:font-size="11pt" style:font-name-asian="Arial" style:font-size-asian="11pt" style:font-name-complex="Arial" style:font-size-complex="11pt"/>
    </style:style>
    <style:style style:name="T81_5" style:family="text">
      <style:text-properties fo:font-size="11pt" style:font-name-asian="Arial" style:font-size-asian="11pt" style:font-name-complex="Arial" style:font-size-complex="11pt"/>
    </style:style>
    <style:style style:name="T81_6" style:family="text">
      <style:text-properties fo:font-size="11pt" style:font-name-asian="Arial" style:font-size-asian="11pt" style:font-name-complex="Arial" style:font-size-complex="11pt"/>
    </style:style>
    <style:style style:name="T81_7" style:family="text">
      <style:text-properties fo:font-size="11pt" style:font-name-asian="Arial" style:font-size-asian="11pt" style:font-name-complex="Arial" style:font-size-complex="11pt"/>
    </style:style>
    <style:style style:name="T81_8" style:family="text">
      <style:text-properties fo:font-size="11pt" style:font-name-asian="Arial" style:font-size-asian="11pt" style:font-name-complex="Arial" style:font-size-complex="11pt"/>
    </style:style>
    <style:style style:name="T81_9" style:family="text">
      <style:text-properties fo:font-size="11pt" style:font-name-asian="Arial" style:font-size-asian="11pt" style:font-name-complex="Arial" style:font-size-complex="11pt"/>
    </style:style>
    <style:style style:name="T81_10" style:family="text">
      <style:text-properties fo:font-size="11pt" style:font-name-asian="Arial" style:font-size-asian="11pt" style:font-name-complex="Arial" style:font-size-complex="11pt"/>
    </style:style>
    <style:style style:name="T81_11" style:family="text">
      <style:text-properties fo:font-size="11pt" style:font-name-asian="Arial" style:font-size-asian="11pt" style:font-name-complex="Arial" style:font-size-complex="11pt"/>
    </style:style>
    <style:style style:name="T81_12" style:family="text">
      <style:text-properties fo:font-size="11pt" style:font-name-asian="Arial" style:font-size-asian="11pt" style:font-name-complex="Arial" style:font-size-complex="11pt"/>
    </style:style>
    <style:style style:name="T81_13" style:family="text">
      <style:text-properties fo:font-size="11pt" style:font-name-asian="Arial" style:font-size-asian="11pt" style:font-name-complex="Arial" style:font-size-complex="11pt"/>
    </style:style>
    <style:style style:name="T81_14" style:family="text">
      <style:text-properties fo:font-size="11pt" style:font-name-asian="Arial" style:font-size-asian="11pt" style:font-name-complex="Arial" style:font-size-complex="11pt"/>
    </style:style>
    <style:style style:name="T81_15" style:family="text">
      <style:text-properties fo:font-size="11pt" style:font-name-asian="Arial" style:font-size-asian="11pt" style:font-name-complex="Arial" style:font-size-complex="11pt"/>
    </style:style>
    <style:style style:name="P82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83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83_1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P8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5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5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5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5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8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fo:font-size="11pt" style:font-name-asian="Arial" style:font-size-asian="11pt" style:font-name-complex="Arial" style:font-size-complex="11pt"/>
    </style:style>
    <style:style style:name="T87_2" style:family="text">
      <style:text-properties fo:font-size="11pt" style:font-name-asian="Arial" style:font-size-asian="11pt" style:font-name-complex="Arial" style:font-size-complex="11pt"/>
    </style:style>
    <style:style style:name="T87_3" style:family="text">
      <style:text-properties fo:font-size="11pt" style:font-name-asian="Arial" style:font-size-asian="11pt" style:font-name-complex="Arial" style:font-size-complex="11pt"/>
    </style:style>
    <style:style style:name="T87_4" style:family="text">
      <style:text-properties fo:font-size="11pt" style:font-name-asian="Arial" style:font-size-asian="11pt" style:font-name-complex="Arial" style:font-size-complex="11pt"/>
    </style:style>
    <style:style style:name="T87_5" style:family="text">
      <style:text-properties fo:font-size="11pt" style:font-name-asian="Arial" style:font-size-asian="11pt" style:font-name-complex="Arial" style:font-size-complex="11pt"/>
    </style:style>
    <style:style style:name="T87_6" style:family="text">
      <style:text-properties fo:font-size="11pt" style:font-name-asian="Arial" style:font-size-asian="11pt" style:font-name-complex="Arial" style:font-size-complex="11pt"/>
    </style:style>
    <style:style style:name="T87_7" style:family="text">
      <style:text-properties fo:font-size="11pt" style:font-name-asian="Arial" style:font-size-asian="11pt" style:font-name-complex="Arial" style:font-size-complex="11pt"/>
    </style:style>
    <style:style style:name="T87_8" style:family="text">
      <style:text-properties fo:font-size="11pt" style:font-name-asian="Arial" style:font-size-asian="11pt" style:font-name-complex="Arial" style:font-size-complex="11pt"/>
    </style:style>
    <style:style style:name="T87_9" style:family="text">
      <style:text-properties fo:font-size="11pt" style:font-name-asian="Arial" style:font-size-asian="11pt" style:font-name-complex="Arial" style:font-size-complex="11pt"/>
    </style:style>
    <style:style style:name="T87_10" style:family="text">
      <style:text-properties fo:font-size="11pt" style:font-name-asian="Arial" style:font-size-asian="11pt" style:font-name-complex="Arial" style:font-size-complex="11pt"/>
    </style:style>
    <style:style style:name="T87_11" style:family="text">
      <style:text-properties fo:font-size="11pt" style:font-name-asian="Arial" style:font-size-asian="11pt" style:font-name-complex="Arial" style:font-size-complex="11pt"/>
    </style:style>
    <style:style style:name="T87_12" style:family="text">
      <style:text-properties fo:font-size="11pt" style:font-name-asian="Arial" style:font-size-asian="11pt" style:font-name-complex="Arial" style:font-size-complex="11pt"/>
    </style:style>
    <style:style style:name="T87_13" style:family="text">
      <style:text-properties fo:font-size="11pt" style:font-name-asian="Arial" style:font-size-asian="11pt" style:font-name-complex="Arial" style:font-size-complex="11pt"/>
    </style:style>
    <style:style style:name="T87_14" style:family="text">
      <style:text-properties fo:font-size="11pt" style:font-name-asian="Arial" style:font-size-asian="11pt" style:font-name-complex="Arial" style:font-size-complex="11pt"/>
    </style:style>
    <style:style style:name="T87_15" style:family="text">
      <style:text-properties fo:font-size="11pt" style:font-name-asian="Arial" style:font-size-asian="11pt" style:font-name-complex="Arial" style:font-size-complex="11pt"/>
    </style:style>
    <style:style style:name="P8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fo:font-size="11pt" style:font-name-asian="Arial" style:font-size-asian="11pt" style:font-name-complex="Arial" style:font-size-complex="11pt"/>
    </style:style>
    <style:style style:name="T89_2" style:family="text">
      <style:text-properties fo:font-size="11pt" style:font-name-asian="Arial" style:font-size-asian="11pt" style:font-name-complex="Arial" style:font-size-complex="11pt"/>
    </style:style>
    <style:style style:name="T89_3" style:family="text">
      <style:text-properties fo:font-size="11pt" style:font-name-asian="Arial" style:font-size-asian="11pt" style:font-name-complex="Arial" style:font-size-complex="11pt"/>
    </style:style>
    <style:style style:name="P9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90_1" style:family="text">
      <style:text-properties fo:font-size="11pt" style:font-name-asian="Arial" style:font-size-asian="11pt" style:font-name-complex="Arial" style:font-size-complex="11pt"/>
    </style:style>
    <style:style style:name="T90_2" style:family="text">
      <style:text-properties fo:font-size="11pt" style:font-name-asian="Arial" style:font-size-asian="11pt" style:font-name-complex="Arial" style:font-size-complex="11pt"/>
    </style:style>
    <style:style style:name="T90_3" style:family="text">
      <style:text-properties fo:font-size="11pt" style:font-name-asian="Arial" style:font-size-asian="11pt" style:font-name-complex="Arial" style:font-size-complex="11pt"/>
    </style:style>
    <style:style style:name="P91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91_1" style:family="text">
      <style:text-properties fo:font-size="11pt" style:font-name-asian="Arial" style:font-size-asian="11pt" style:font-name-complex="Arial" style:font-size-complex="11pt"/>
    </style:style>
    <style:style style:name="T91_2" style:family="text">
      <style:text-properties fo:font-size="11pt" style:font-name-asian="Arial" style:font-size-asian="11pt" style:font-name-complex="Arial" style:font-size-complex="11pt"/>
    </style:style>
    <style:style style:name="P92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92_1" style:family="text">
      <style:text-properties fo:font-size="11pt" style:font-name-asian="Arial" style:font-size-asian="11pt" style:font-name-complex="Arial" style:font-size-complex="11pt"/>
    </style:style>
    <style:style style:name="T92_2" style:family="text">
      <style:text-properties fo:font-size="11pt" style:font-name-asian="Arial" style:font-size-asian="11pt" style:font-name-complex="Arial" style:font-size-complex="11pt"/>
    </style:style>
    <style:style style:name="T92_3" style:family="text">
      <style:text-properties fo:font-size="11pt" style:font-name-asian="Arial" style:font-size-asian="11pt" style:font-name-complex="Arial" style:font-size-complex="11pt"/>
    </style:style>
    <style:style style:name="T92_4" style:family="text">
      <style:text-properties fo:font-size="11pt" style:font-name-asian="Arial" style:font-size-asian="11pt" style:font-name-complex="Arial" style:font-size-complex="11pt"/>
    </style:style>
    <style:style style:name="T92_5" style:family="text">
      <style:text-properties fo:font-size="11pt" style:font-name-asian="Arial" style:font-size-asian="11pt" style:font-name-complex="Arial" style:font-size-complex="11pt"/>
    </style:style>
    <style:style style:name="T92_6" style:family="text">
      <style:text-properties fo:font-size="11pt" style:font-name-asian="Arial" style:font-size-asian="11pt" style:font-name-complex="Arial" style:font-size-complex="11pt"/>
    </style:style>
    <style:style style:name="T92_7" style:family="text">
      <style:text-properties fo:font-size="11pt" style:font-name-asian="Arial" style:font-size-asian="11pt" style:font-name-complex="Arial" style:font-size-complex="11pt"/>
    </style:style>
    <style:style style:name="P93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93_1" style:family="text">
      <style:text-properties fo:font-size="11pt" style:font-name-asian="Arial" style:font-size-asian="11pt" style:font-name-complex="Arial" style:font-size-complex="11pt"/>
    </style:style>
    <style:style style:name="T93_2" style:family="text">
      <style:text-properties fo:font-size="11pt" style:font-name-asian="Arial" style:font-size-asian="11pt" style:font-name-complex="Arial" style:font-size-complex="11pt"/>
    </style:style>
    <style:style style:name="T93_3" style:family="text">
      <style:text-properties fo:font-size="11pt" style:font-name-asian="Arial" style:font-size-asian="11pt" style:font-name-complex="Arial" style:font-size-complex="11pt"/>
    </style:style>
    <style:style style:name="P94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94_1" style:family="text">
      <style:text-properties fo:font-size="11pt" style:font-name-asian="Arial" style:font-size-asian="11pt" style:font-name-complex="Arial" style:font-size-complex="11pt"/>
    </style:style>
    <style:style style:name="T94_2" style:family="text">
      <style:text-properties fo:font-size="11pt" style:font-name-asian="Arial" style:font-size-asian="11pt" style:font-name-complex="Arial" style:font-size-complex="11pt"/>
    </style:style>
    <style:style style:name="T94_3" style:family="text">
      <style:text-properties fo:font-size="11pt" style:font-name-asian="Arial" style:font-size-asian="11pt" style:font-name-complex="Arial" style:font-size-complex="11pt"/>
    </style:style>
    <style:style style:name="T94_4" style:family="text">
      <style:text-properties fo:font-size="11pt" style:font-name-asian="Arial" style:font-size-asian="11pt" style:font-name-complex="Arial" style:font-size-complex="11pt"/>
    </style:style>
    <style:style style:name="P95" style:family="paragraph" style:parent-style-name="Normal"/>
    <style:style style:name="T95_1" style:family="text">
      <style:text-properties fo:font-size="11pt" style:font-size-asian="11pt" style:font-name-complex="Arial" style:font-size-complex="11pt"/>
    </style:style>
    <style:style style:name="P9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fo:font-size="11pt" style:font-name-asian="Arial" style:font-size-asian="11pt" style:font-name-complex="Arial" style:font-size-complex="11pt"/>
    </style:style>
    <style:style style:name="T97_2" style:family="text">
      <style:text-properties fo:font-size="11pt" style:font-name-asian="Arial" style:font-size-asian="11pt" style:font-name-complex="Arial" style:font-size-complex="11pt"/>
    </style:style>
    <style:style style:name="T97_3" style:family="text">
      <style:text-properties fo:font-size="11pt" style:font-name-asian="Arial" style:font-size-asian="11pt" style:font-name-complex="Arial" style:font-size-complex="11pt"/>
    </style:style>
    <style:style style:name="T97_4" style:family="text">
      <style:text-properties fo:font-size="11pt" style:font-name-asian="Arial" style:font-size-asian="11pt" style:font-name-complex="Arial" style:font-size-complex="11pt"/>
    </style:style>
    <style:style style:name="T97_5" style:family="text">
      <style:text-properties fo:font-size="11pt" style:font-name-asian="Arial" style:font-size-asian="11pt" style:font-name-complex="Arial" style:font-size-complex="11pt"/>
    </style:style>
    <style:style style:name="T97_6" style:family="text">
      <style:text-properties fo:font-size="11pt" style:font-name-asian="Arial" style:font-size-asian="11pt" style:font-name-complex="Arial" style:font-size-complex="11pt"/>
    </style:style>
    <style:style style:name="T97_7" style:family="text">
      <style:text-properties fo:font-size="11pt" style:font-name-asian="Arial" style:font-size-asian="11pt" style:font-name-complex="Arial" style:font-size-complex="11pt"/>
    </style:style>
    <style:style style:name="T97_8" style:family="text">
      <style:text-properties fo:font-size="11pt" style:font-name-asian="Arial" style:font-size-asian="11pt" style:font-name-complex="Arial" style:font-size-complex="11pt"/>
    </style:style>
    <style:style style:name="T97_9" style:family="text">
      <style:text-properties fo:font-size="11pt" style:font-name-asian="Arial" style:font-size-asian="11pt" style:font-name-complex="Arial" style:font-size-complex="11pt"/>
    </style:style>
    <style:style style:name="T97_10" style:family="text">
      <style:text-properties fo:font-size="11pt" style:font-name-asian="Arial" style:font-size-asian="11pt" style:font-name-complex="Arial" style:font-size-complex="11pt"/>
    </style:style>
    <style:style style:name="T97_11" style:family="text">
      <style:text-properties fo:font-size="11pt" style:font-name-asian="Arial" style:font-size-asian="11pt" style:font-name-complex="Arial" style:font-size-complex="11pt"/>
    </style:style>
    <style:style style:name="T97_12" style:family="text">
      <style:text-properties fo:font-size="11pt" style:font-name-asian="Arial" style:font-size-asian="11pt" style:font-name-complex="Arial" style:font-size-complex="11pt"/>
    </style:style>
    <style:style style:name="T97_13" style:family="text">
      <style:text-properties fo:font-size="11pt" style:font-name-asian="Arial" style:font-size-asian="11pt" style:font-name-complex="Arial" style:font-size-complex="11pt"/>
    </style:style>
    <style:style style:name="T97_14" style:family="text">
      <style:text-properties fo:font-size="11pt" style:font-name-asian="Arial" style:font-size-asian="11pt" style:font-name-complex="Arial" style:font-size-complex="11pt"/>
    </style:style>
    <style:style style:name="T97_15" style:family="text">
      <style:text-properties fo:font-size="11pt" style:font-name-asian="Arial" style:font-size-asian="11pt" style:font-name-complex="Arial" style:font-size-complex="11pt"/>
    </style:style>
    <style:style style:name="T97_16" style:family="text">
      <style:text-properties fo:font-size="11pt" style:font-name-asian="Arial" style:font-size-asian="11pt" style:font-name-complex="Arial" style:font-size-complex="11pt"/>
    </style:style>
    <style:style style:name="T97_17" style:family="text">
      <style:text-properties fo:font-size="11pt" style:font-name-asian="Arial" style:font-size-asian="11pt" style:font-name-complex="Arial" style:font-size-complex="11pt"/>
    </style:style>
    <style:style style:name="T97_18" style:family="text">
      <style:text-properties fo:font-size="11pt" style:font-name-asian="Arial" style:font-size-asian="11pt" style:font-name-complex="Arial" style:font-size-complex="11pt"/>
    </style:style>
    <style:style style:name="T97_19" style:family="text">
      <style:text-properties fo:font-size="11pt" style:font-name-asian="Arial" style:font-size-asian="11pt" style:font-name-complex="Arial" style:font-size-complex="11pt"/>
    </style:style>
    <style:style style:name="T97_20" style:family="text">
      <style:text-properties fo:font-size="11pt" style:font-name-asian="Arial" style:font-size-asian="11pt" style:font-name-complex="Arial" style:font-size-complex="11pt"/>
    </style:style>
    <style:style style:name="T97_21" style:family="text">
      <style:text-properties fo:font-size="11pt" style:font-name-asian="Arial" style:font-size-asian="11pt" style:font-name-complex="Arial" style:font-size-complex="11pt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fo:font-size="11pt" style:font-name-asian="Arial" style:font-size-asian="11pt" style:font-name-complex="Arial" style:font-size-complex="11pt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font-size="11pt" style:font-name-asian="Arial" style:font-size-asian="11pt" style:font-name-complex="Arial" style:font-size-complex="11pt"/>
    </style:style>
    <style:style style:name="T99_2" style:family="text">
      <style:text-properties fo:font-size="11pt" style:font-name-asian="Arial" style:font-size-asian="11pt" style:font-name-complex="Arial" style:font-size-complex="11pt"/>
    </style:style>
    <style:style style:name="T99_3" style:family="text">
      <style:text-properties fo:font-size="11pt" style:font-name-asian="Arial" style:font-size-asian="11pt" style:font-name-complex="Arial" style:font-size-complex="11pt"/>
    </style:style>
    <style:style style:name="T99_4" style:family="text">
      <style:text-properties fo:font-size="11pt" style:font-name-asian="Arial" style:font-size-asian="11pt" style:font-name-complex="Arial" style:font-size-complex="11pt"/>
    </style:style>
    <style:style style:name="T99_5" style:family="text">
      <style:text-properties fo:font-size="11pt" style:font-name-asian="Arial" style:font-size-asian="11pt" style:font-name-complex="Arial" style:font-size-complex="11pt"/>
    </style:style>
    <style:style style:name="T99_6" style:family="text">
      <style:text-properties fo:font-size="11pt" style:font-name-asian="Arial" style:font-size-asian="11pt" style:font-name-complex="Arial" style:font-size-complex="11pt"/>
    </style:style>
    <style:style style:name="T99_7" style:family="text">
      <style:text-properties fo:font-size="11pt" style:font-name-asian="Arial" style:font-size-asian="11pt" style:font-name-complex="Arial" style:font-size-complex="11pt"/>
    </style:style>
    <style:style style:name="T99_8" style:family="text">
      <style:text-properties fo:font-size="11pt" style:font-name-asian="Arial" style:font-size-asian="11pt" style:font-name-complex="Arial" style:font-size-complex="11pt"/>
    </style:style>
    <style:style style:name="T99_9" style:family="text">
      <style:text-properties fo:font-size="11pt" style:font-name-asian="Arial" style:font-size-asian="11pt" style:font-name-complex="Arial" style:font-size-complex="11pt"/>
    </style:style>
    <style:style style:name="T99_10" style:family="text">
      <style:text-properties fo:font-size="11pt" style:font-name-asian="Arial" style:font-size-asian="11pt" style:font-name-complex="Arial" style:font-size-complex="11pt"/>
    </style:style>
    <style:style style:name="P10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fo:font-size="11pt" style:font-name-asian="Arial" style:font-size-asian="11pt" style:font-name-complex="Arial" style:font-size-complex="11pt"/>
    </style:style>
    <style:style style:name="T101_2" style:family="text">
      <style:text-properties fo:font-size="11pt" style:font-name-asian="Arial" style:font-size-asian="11pt" style:font-name-complex="Arial" style:font-size-complex="11pt"/>
    </style:style>
    <style:style style:name="T101_3" style:family="text">
      <style:text-properties fo:font-size="11pt" style:font-name-asian="Arial" style:font-size-asian="11pt" style:font-name-complex="Arial" style:font-size-complex="11pt"/>
    </style:style>
    <style:style style:name="T101_4" style:family="text">
      <style:text-properties fo:font-size="11pt" style:font-name-asian="Arial" style:font-size-asian="11pt" style:font-name-complex="Arial" style:font-size-complex="11pt"/>
    </style:style>
    <style:style style:name="T101_5" style:family="text">
      <style:text-properties fo:font-size="11pt" style:font-name-asian="Arial" style:font-size-asian="11pt" style:font-name-complex="Arial" style:font-size-complex="11pt"/>
    </style:style>
    <style:style style:name="T101_6" style:family="text">
      <style:text-properties fo:font-size="11pt" style:font-name-asian="Arial" style:font-size-asian="11pt" style:font-name-complex="Arial" style:font-size-complex="11pt"/>
    </style:style>
    <style:style style:name="T101_7" style:family="text">
      <style:text-properties fo:font-size="11pt" style:font-name-asian="Arial" style:font-size-asian="11pt" style:font-name-complex="Arial" style:font-size-complex="11pt"/>
    </style:style>
    <style:style style:name="T101_8" style:family="text">
      <style:text-properties fo:font-size="11pt" style:font-name-asian="Arial" style:font-size-asian="11pt" style:font-name-complex="Arial" style:font-size-complex="11pt"/>
    </style:style>
    <style:style style:name="T101_9" style:family="text">
      <style:text-properties fo:font-size="11pt" style:font-name-asian="Arial" style:font-size-asian="11pt" style:font-name-complex="Arial" style:font-size-complex="11pt"/>
    </style:style>
    <style:style style:name="T101_10" style:family="text">
      <style:text-properties fo:font-size="11pt" style:font-name-asian="Arial" style:font-size-asian="11pt" style:font-name-complex="Arial" style:font-size-complex="11pt"/>
    </style:style>
    <style:style style:name="T101_11" style:family="text">
      <style:text-properties fo:font-size="11pt" style:font-name-asian="Arial" style:font-size-asian="11pt" style:font-name-complex="Arial" style:font-size-complex="11pt"/>
    </style:style>
    <style:style style:name="T101_12" style:family="text">
      <style:text-properties fo:font-size="11pt" style:font-name-asian="Arial" style:font-size-asian="11pt" style:font-name-complex="Arial" style:font-size-complex="11pt"/>
    </style:style>
    <style:style style:name="T101_13" style:family="text">
      <style:text-properties fo:font-size="11pt" style:font-name-asian="Arial" style:font-size-asian="11pt" style:font-name-complex="Arial" style:font-size-complex="11pt"/>
    </style:style>
    <style:style style:name="T101_14" style:family="text">
      <style:text-properties fo:font-size="11pt" style:font-name-asian="Arial" style:font-size-asian="11pt" style:font-name-complex="Arial" style:font-size-complex="11pt"/>
    </style:style>
    <style:style style:name="T101_15" style:family="text">
      <style:text-properties fo:font-size="11pt" style:font-name-asian="Arial" style:font-size-asian="11pt" style:font-name-complex="Arial" style:font-size-complex="11pt"/>
    </style:style>
    <style:style style:name="T101_16" style:family="text">
      <style:text-properties fo:font-size="11pt" style:font-name-asian="Arial" style:font-size-asian="11pt" style:font-name-complex="Arial" style:font-size-complex="11pt"/>
    </style:style>
    <style:style style:name="T101_17" style:family="text">
      <style:text-properties fo:font-size="11pt" style:font-name-asian="Arial" style:font-size-asian="11pt" style:font-name-complex="Arial" style:font-size-complex="11pt"/>
    </style:style>
    <style:style style:name="T101_18" style:family="text">
      <style:text-properties fo:font-size="11pt" style:font-name-asian="Arial" style:font-size-asian="11pt" style:font-name-complex="Arial" style:font-size-complex="11pt"/>
    </style:style>
    <style:style style:name="P10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03" style:family="paragraph" style:parent-style-name="Normal"/>
    <style:style style:name="T103_1" style:family="text">
      <style:text-properties fo:font-size="11pt" style:font-name-asian="Arial" style:font-size-asian="11pt" style:font-name-complex="Arial" style:font-size-complex="11pt"/>
    </style:style>
    <style:style style:name="T103_2" style:family="text">
      <style:text-properties fo:font-size="11pt" style:font-name-asian="Arial" style:font-size-asian="11pt" style:font-name-complex="Arial" style:font-size-complex="11pt"/>
    </style:style>
    <style:style style:name="T103_3" style:family="text">
      <style:text-properties fo:font-size="11pt" style:font-name-asian="Arial" style:font-size-asian="11pt" style:font-name-complex="Arial" style:font-size-complex="11pt"/>
    </style:style>
    <style:style style:name="T103_4" style:family="text">
      <style:text-properties fo:font-size="11pt" style:font-name-asian="Arial" style:font-size-asian="11pt" style:font-name-complex="Arial" style:font-size-complex="11pt"/>
    </style:style>
    <style:style style:name="T103_5" style:family="text">
      <style:text-properties fo:font-size="11pt" style:font-name-asian="Arial" style:font-size-asian="11pt" style:font-name-complex="Arial" style:font-size-complex="11pt"/>
    </style:style>
    <style:style style:name="P10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fo:font-size="11pt" style:font-name-asian="Arial" style:font-size-asian="11pt" style:font-name-complex="Arial" style:font-size-complex="11pt"/>
    </style:style>
    <style:style style:name="T105_2" style:family="text">
      <style:text-properties fo:font-size="11pt" style:font-name-asian="Arial" style:font-size-asian="11pt" style:font-name-complex="Arial" style:font-size-complex="11pt"/>
    </style:style>
    <style:style style:name="T105_3" style:family="text">
      <style:text-properties fo:font-size="11pt" style:font-name-asian="Arial" style:font-size-asian="11pt" style:font-name-complex="Arial" style:font-size-complex="11pt"/>
    </style:style>
    <style:style style:name="T105_4" style:family="text">
      <style:text-properties fo:font-size="11pt" style:font-name-asian="Arial" style:font-size-asian="11pt" style:font-name-complex="Arial" style:font-size-complex="11pt"/>
    </style:style>
    <style:style style:name="T105_5" style:family="text">
      <style:text-properties fo:font-size="11pt" style:font-name-asian="Arial" style:font-size-asian="11pt" style:font-name-complex="Arial" style:font-size-complex="11pt"/>
    </style:style>
    <style:style style:name="T105_6" style:family="text">
      <style:text-properties fo:font-size="11pt" style:font-name-asian="Arial" style:font-size-asian="11pt" style:font-name-complex="Arial" style:font-size-complex="11pt"/>
    </style:style>
    <style:style style:name="T105_7" style:family="text">
      <style:text-properties fo:font-size="11pt" style:font-name-asian="Arial" style:font-size-asian="11pt" style:font-name-complex="Arial" style:font-size-complex="11pt"/>
    </style:style>
    <style:style style:name="T105_8" style:family="text">
      <style:text-properties fo:font-size="11pt" style:font-name-asian="Arial" style:font-size-asian="11pt" style:font-name-complex="Arial" style:font-size-complex="11pt"/>
    </style:style>
    <style:style style:name="T105_9" style:family="text">
      <style:text-properties fo:font-size="11pt" style:font-name-asian="Arial" style:font-size-asian="11pt" style:font-name-complex="Arial" style:font-size-complex="11pt"/>
    </style:style>
    <style:style style:name="T105_10" style:family="text">
      <style:text-properties fo:font-size="11pt" style:font-name-asian="Arial" style:font-size-asian="11pt" style:font-name-complex="Arial" style:font-size-complex="11pt"/>
    </style:style>
    <style:style style:name="T105_11" style:family="text">
      <style:text-properties fo:font-size="11pt" style:font-name-asian="Arial" style:font-size-asian="11pt" style:font-name-complex="Arial" style:font-size-complex="11pt"/>
    </style:style>
    <style:style style:name="T105_12" style:family="text">
      <style:text-properties fo:font-size="11pt" style:font-name-asian="Arial" style:font-size-asian="11pt" style:font-name-complex="Arial" style:font-size-complex="11pt"/>
    </style:style>
    <style:style style:name="T105_13" style:family="text">
      <style:text-properties fo:font-size="11pt" style:font-name-asian="Arial" style:font-size-asian="11pt" style:font-name-complex="Arial" style:font-size-complex="11pt"/>
    </style:style>
    <style:style style:name="T105_14" style:family="text">
      <style:text-properties fo:font-size="11pt" style:font-name-asian="Arial" style:font-size-asian="11pt" style:font-name-complex="Arial" style:font-size-complex="11pt"/>
    </style:style>
    <style:style style:name="T105_15" style:family="text">
      <style:text-properties fo:font-size="11pt" style:font-name-asian="Arial" style:font-size-asian="11pt" style:font-name-complex="Arial" style:font-size-complex="11pt"/>
    </style:style>
    <style:style style:name="T105_16" style:family="text">
      <style:text-properties fo:font-size="11pt" style:font-name-asian="Arial" style:font-size-asian="11pt" style:font-name-complex="Arial" style:font-size-complex="11pt"/>
    </style:style>
    <style:style style:name="T105_17" style:family="text">
      <style:text-properties fo:font-size="11pt" style:font-name-asian="Arial" style:font-size-asian="11pt" style:font-name-complex="Arial" style:font-size-complex="11pt"/>
    </style:style>
    <style:style style:name="T105_18" style:family="text">
      <style:text-properties fo:font-size="11pt" style:font-name-asian="Arial" style:font-size-asian="11pt" style:font-name-complex="Arial" style:font-size-complex="11pt"/>
    </style:style>
    <style:style style:name="T105_19" style:family="text">
      <style:text-properties fo:font-size="11pt" style:font-name-asian="Arial" style:font-size-asian="11pt" style:font-name-complex="Arial" style:font-size-complex="11pt"/>
    </style:style>
    <style:style style:name="T105_20" style:family="text">
      <style:text-properties fo:font-size="11pt" style:font-name-asian="Arial" style:font-size-asian="11pt" style:font-name-complex="Arial" style:font-size-complex="11pt"/>
    </style:style>
    <style:style style:name="T105_21" style:family="text">
      <style:text-properties fo:font-size="11pt" style:font-name-asian="Arial" style:font-size-asian="11pt" style:font-name-complex="Arial" style:font-size-complex="11pt"/>
    </style:style>
    <style:style style:name="T105_22" style:family="text">
      <style:text-properties fo:font-size="11pt" style:font-name-asian="Arial" style:font-size-asian="11pt" style:font-name-complex="Arial" style:font-size-complex="11pt"/>
    </style:style>
    <style:style style:name="T105_23" style:family="text">
      <style:text-properties fo:font-size="11pt" style:font-name-asian="Arial" style:font-size-asian="11pt" style:font-name-complex="Arial" style:font-size-complex="11pt"/>
    </style:style>
    <style:style style:name="T105_24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105_25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105_26" style:family="text">
      <style:text-properties fo:font-size="11pt" style:font-name-asian="Arial" style:font-size-asian="11pt" style:font-name-complex="Arial" style:font-size-complex="11pt"/>
    </style:style>
    <style:style style:name="P10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107_2" style:family="text">
      <style:text-properties fo:font-size="11pt" style:font-name-asian="Arial" style:font-size-asian="11pt" style:font-name-complex="Arial" style:font-size-complex="11pt"/>
    </style:style>
    <style:style style:name="P108" style:family="paragraph" style:parent-style-name="Normal">
      <style:paragraph-properties fo:text-align="justify"/>
      <style:text-properties fo:background-color="#ffff00" fo:color="#000000" fo:font-size="11pt" style:font-name-asian="Arial" style:font-size-asian="11pt" style:font-name-complex="Arial" style:font-size-complex="11pt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fo:color="#000000" fo:font-size="11pt" style:font-name-asian="Arial" style:font-size-asian="11pt" style:font-name-complex="Arial" style:font-size-complex="11pt" style:text-underline-style="solid" style:text-underline-color="font-color"/>
    </style:style>
    <style:style style:name="T109_2" style:family="text">
      <style:text-properties fo:color="#000000" fo:font-size="11pt" style:font-name-asian="Arial" style:font-size-asian="11pt" style:font-name-complex="Arial" style:font-size-complex="11pt" style:text-underline-style="solid" style:text-underline-color="font-color"/>
    </style:style>
    <style:style style:name="T109_3" style:family="text">
      <style:text-properties fo:color="#000000" fo:font-size="11pt" style:font-name-asian="Arial" style:font-size-asian="11pt" style:font-name-complex="Arial" style:font-size-complex="11pt" style:text-underline-style="solid" style:text-underline-color="font-color"/>
    </style:style>
    <style:style style:name="T109_4" style:family="text">
      <style:text-properties fo:color="#000000" fo:font-size="11pt" style:font-name-asian="Arial" style:font-size-asian="11pt" style:font-name-complex="Arial" style:font-size-complex="11pt" style:text-underline-style="solid" style:text-underline-color="font-color"/>
    </style:style>
    <style:style style:name="P110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111" style:family="paragraph" style:parent-style-name="Normal">
      <style:paragraph-properties fo:text-align="justify" fo:margin-bottom="0.254cm"/>
    </style:style>
    <style:style style:name="T111_1" style:family="text">
      <style:text-properties fo:color="#000000" fo:font-size="11pt" style:font-name-asian="Arial" style:font-size-asian="11pt" style:font-name-complex="Arial" style:font-size-complex="11pt"/>
    </style:style>
    <style:style style:name="T111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1_3" style:family="text">
      <style:text-properties fo:color="#000000" fo:font-size="11pt" style:font-name-asian="Arial" style:font-size-asian="11pt" style:font-name-complex="Arial" style:font-size-complex="11pt"/>
    </style:style>
    <style:style style:name="T111_4" style:family="text">
      <style:text-properties fo:color="#000000" fo:font-size="11pt" style:font-name-asian="Arial" style:font-size-asian="11pt" style:font-name-complex="Arial" style:font-size-complex="11pt"/>
    </style:style>
    <style:style style:name="T111_5" style:family="text">
      <style:text-properties fo:color="#000000" fo:font-size="11pt" style:font-name-asian="Arial" style:font-size-asian="11pt" style:font-name-complex="Arial" style:font-size-complex="11pt"/>
    </style:style>
    <style:style style:name="T111_6" style:family="text">
      <style:text-properties fo:color="#000000" fo:font-size="11pt" style:font-name-asian="Arial" style:font-size-asian="11pt" style:font-name-complex="Arial" style:font-size-complex="11pt"/>
    </style:style>
    <style:style style:name="T111_7" style:family="text">
      <style:text-properties fo:color="#000000" fo:font-size="11pt" style:font-name-asian="Arial" style:font-size-asian="11pt" style:font-name-complex="Arial" style:font-size-complex="11pt"/>
    </style:style>
    <style:style style:name="T111_8" style:family="text">
      <style:text-properties fo:color="#000000" fo:font-size="11pt" style:font-name-asian="Arial" style:font-size-asian="11pt" style:font-name-complex="Arial" style:font-size-complex="11pt"/>
    </style:style>
    <style:style style:name="T111_9" style:family="text">
      <style:text-properties fo:color="#000000" fo:font-size="11pt" style:font-name-asian="Arial" style:font-size-asian="11pt" style:font-name-complex="Arial" style:font-size-complex="11pt"/>
    </style:style>
    <style:style style:name="T111_10" style:family="text">
      <style:text-properties fo:color="#000000" fo:font-size="11pt" style:font-name-asian="Arial" style:font-size-asian="11pt" style:font-name-complex="Arial" style:font-size-complex="11pt"/>
    </style:style>
    <style:style style:name="T111_11" style:family="text">
      <style:text-properties fo:color="#000000" fo:font-size="11pt" style:font-name-asian="Arial" style:font-size-asian="11pt" style:font-name-complex="Arial" style:font-size-complex="11pt"/>
    </style:style>
    <style:style style:name="T111_12" style:family="text">
      <style:text-properties fo:color="#000000" fo:font-size="11pt" style:font-name-asian="Arial" style:font-size-asian="11pt" style:font-name-complex="Arial" style:font-size-complex="11pt"/>
    </style:style>
    <style:style style:name="T111_13" style:family="text">
      <style:text-properties fo:color="#000000" fo:font-size="11pt" style:font-name-asian="Arial" style:font-size-asian="11pt" style:font-name-complex="Arial" style:font-size-complex="11pt"/>
    </style:style>
    <style:style style:name="T111_14" style:family="text">
      <style:text-properties fo:color="#000000" fo:font-size="11pt" style:font-name-asian="Arial" style:font-size-asian="11pt" style:font-name-complex="Arial" style:font-size-complex="11pt"/>
    </style:style>
    <style:style style:name="T111_15" style:family="text">
      <style:text-properties fo:color="#000000" fo:font-size="11pt" style:font-name-asian="Arial" style:font-size-asian="11pt" style:font-name-complex="Arial" style:font-size-complex="11pt"/>
    </style:style>
    <style:style style:name="T111_16" style:family="text">
      <style:text-properties fo:color="#000000" fo:font-size="11pt" style:font-name-asian="Arial" style:font-size-asian="11pt" style:font-name-complex="Arial" style:font-size-complex="11pt"/>
    </style:style>
    <style:style style:name="T111_17" style:family="text">
      <style:text-properties fo:color="#000000" fo:font-size="11pt" style:font-name-asian="Arial" style:font-size-asian="11pt" style:font-name-complex="Arial" style:font-size-complex="11pt"/>
    </style:style>
    <style:style style:name="T111_18" style:family="text">
      <style:text-properties fo:color="#000000" fo:font-size="11pt" style:font-name-asian="Arial" style:font-size-asian="11pt" style:font-name-complex="Arial" style:font-size-complex="11pt"/>
    </style:style>
    <style:style style:name="P112" style:family="paragraph" style:parent-style-name="Normal">
      <style:paragraph-properties fo:text-align="justify" fo:margin-bottom="0.254cm"/>
    </style:style>
    <style:style style:name="T112_1" style:family="text">
      <style:text-properties fo:color="#000000" fo:font-size="11pt" style:font-name-asian="Arial" style:font-size-asian="11pt" style:font-name-complex="Arial" style:font-size-complex="11pt"/>
    </style:style>
    <style:style style:name="T112_2" style:family="text">
      <style:text-properties fo:color="#000000" fo:font-size="11pt" style:font-name-asian="Arial" style:font-size-asian="11pt" style:font-name-complex="Arial" style:font-size-complex="11pt"/>
    </style:style>
    <style:style style:name="T112_3" style:family="text">
      <style:text-properties fo:color="#000000" fo:font-size="11pt" style:font-name-asian="Arial" style:font-size-asian="11pt" style:font-name-complex="Arial" style:font-size-complex="11pt"/>
    </style:style>
    <style:style style:name="T112_4" style:family="text">
      <style:text-properties fo:color="#000000" fo:font-size="11pt" style:font-name-asian="Arial" style:font-size-asian="11pt" style:font-name-complex="Arial" style:font-size-complex="11pt"/>
    </style:style>
    <style:style style:name="T112_5" style:family="text">
      <style:text-properties fo:color="#000000" fo:font-size="11pt" style:font-name-asian="Arial" style:font-size-asian="11pt" style:font-name-complex="Arial" style:font-size-complex="11pt"/>
    </style:style>
    <style:style style:name="T112_6" style:family="text">
      <style:text-properties fo:color="#000000" fo:font-size="11pt" style:font-name-asian="Arial" style:font-size-asian="11pt" style:font-name-complex="Arial" style:font-size-complex="11pt"/>
    </style:style>
    <style:style style:name="T112_7" style:family="text">
      <style:text-properties fo:color="#000000" fo:font-size="11pt" style:font-name-asian="Arial" style:font-size-asian="11pt" style:font-name-complex="Arial" style:font-size-complex="11pt"/>
    </style:style>
    <style:style style:name="T112_8" style:family="text">
      <style:text-properties fo:color="#000000" fo:font-size="11pt" style:font-name-asian="Arial" style:font-size-asian="11pt" style:font-name-complex="Arial" style:font-size-complex="11pt"/>
    </style:style>
    <style:style style:name="T112_9" style:family="text">
      <style:text-properties fo:color="#000000" fo:font-size="11pt" style:font-name-asian="Arial" style:font-size-asian="11pt" style:font-name-complex="Arial" style:font-size-complex="11pt"/>
    </style:style>
    <style:style style:name="T112_10" style:family="text">
      <style:text-properties fo:color="#000000" fo:font-size="11pt" style:font-name-asian="Arial" style:font-size-asian="11pt" style:font-name-complex="Arial" style:font-size-complex="11pt"/>
    </style:style>
    <style:style style:name="T112_11" style:family="text">
      <style:text-properties fo:color="#000000" fo:font-size="11pt" style:font-name-asian="Arial" style:font-size-asian="11pt" style:font-name-complex="Arial" style:font-size-complex="11pt"/>
    </style:style>
    <style:style style:name="T112_12" style:family="text">
      <style:text-properties fo:color="#000000" fo:font-size="11pt" style:font-name-asian="Arial" style:font-size-asian="11pt" style:font-name-complex="Arial" style:font-size-complex="11pt"/>
    </style:style>
    <style:style style:name="T112_13" style:family="text">
      <style:text-properties fo:color="#000000" fo:font-size="11pt" style:font-name-asian="Arial" style:font-size-asian="11pt" style:font-name-complex="Arial" style:font-size-complex="11pt"/>
    </style:style>
    <style:style style:name="T112_14" style:family="text">
      <style:text-properties fo:color="#000000" fo:font-size="11pt" style:font-name-asian="Arial" style:font-size-asian="11pt" style:font-name-complex="Arial" style:font-size-complex="11pt"/>
    </style:style>
    <style:style style:name="T112_15" style:family="text">
      <style:text-properties fo:color="#000000" fo:font-size="11pt" style:font-name-asian="Arial" style:font-size-asian="11pt" style:font-name-complex="Arial" style:font-size-complex="11pt"/>
    </style:style>
    <style:style style:name="P113" style:family="paragraph" style:parent-style-name="Normal">
      <style:paragraph-properties fo:text-align="justify" fo:margin-bottom="0.254cm"/>
    </style:style>
    <style:style style:name="T113_1" style:family="text">
      <style:text-properties fo:color="#000000" fo:font-size="11pt" style:font-name-asian="Arial" style:font-size-asian="11pt" style:font-name-complex="Arial" style:font-size-complex="11pt"/>
    </style:style>
    <style:style style:name="T113_2" style:family="text">
      <style:text-properties fo:color="#000000" fo:font-size="11pt" style:font-name-asian="Arial" style:font-size-asian="11pt" style:font-name-complex="Arial" style:font-size-complex="11pt"/>
    </style:style>
    <style:style style:name="T113_3" style:family="text">
      <style:text-properties fo:color="#000000" fo:font-size="11pt" style:font-name-asian="Arial" style:font-size-asian="11pt" style:font-name-complex="Arial" style:font-size-complex="11pt"/>
    </style:style>
    <style:style style:name="T113_4" style:family="text">
      <style:text-properties fo:color="#000000" fo:font-size="11pt" style:font-name-asian="Arial" style:font-size-asian="11pt" style:font-name-complex="Arial" style:font-size-complex="11pt"/>
    </style:style>
    <style:style style:name="T113_5" style:family="text">
      <style:text-properties fo:color="#000000" fo:font-size="11pt" style:font-name-asian="Arial" style:font-size-asian="11pt" style:font-name-complex="Arial" style:font-size-complex="11pt"/>
    </style:style>
    <style:style style:name="T113_6" style:family="text">
      <style:text-properties fo:color="#000000" fo:font-size="11pt" style:font-name-asian="Arial" style:font-size-asian="11pt" style:font-name-complex="Arial" style:font-size-complex="11pt"/>
    </style:style>
    <style:style style:name="T113_7" style:family="text">
      <style:text-properties fo:color="#000000" fo:font-size="11pt" style:font-name-asian="Arial" style:font-size-asian="11pt" style:font-name-complex="Arial" style:font-size-complex="11pt"/>
    </style:style>
    <style:style style:name="P114" style:family="paragraph" style:parent-style-name="Normal">
      <style:paragraph-properties fo:text-align="justify" fo:margin-bottom="0.254cm"/>
    </style:style>
    <style:style style:name="T114_1" style:family="text">
      <style:text-properties fo:color="#000000" fo:font-size="11pt" style:font-name-asian="Arial" style:font-size-asian="11pt" style:font-name-complex="Arial" style:font-size-complex="11pt"/>
    </style:style>
    <style:style style:name="T114_2" style:family="text">
      <style:text-properties fo:color="#000000" fo:font-size="11pt" style:font-name-asian="Arial" style:font-size-asian="11pt" style:font-name-complex="Arial" style:font-size-complex="11pt"/>
    </style:style>
    <style:style style:name="T114_3" style:family="text">
      <style:text-properties fo:color="#000000" fo:font-size="11pt" style:font-name-asian="Arial" style:font-size-asian="11pt" style:font-name-complex="Arial" style:font-size-complex="11pt"/>
    </style:style>
    <style:style style:name="T114_4" style:family="text">
      <style:text-properties fo:color="#000000" fo:font-size="11pt" style:font-name-asian="Arial" style:font-size-asian="11pt" style:font-name-complex="Arial" style:font-size-complex="11pt"/>
    </style:style>
    <style:style style:name="P115" style:family="paragraph" style:parent-style-name="Normal">
      <style:paragraph-properties fo:text-align="justify" fo:margin-bottom="0.254cm"/>
    </style:style>
    <style:style style:name="T115_1" style:family="text">
      <style:text-properties fo:color="#000000" fo:font-size="11pt" style:font-name-asian="Arial" style:font-size-asian="11pt" style:font-name-complex="Arial" style:font-size-complex="11pt"/>
    </style:style>
    <style:style style:name="T115_2" style:family="text">
      <style:text-properties fo:color="#000000" fo:font-size="11pt" style:font-name-asian="Arial" style:font-size-asian="11pt" style:font-name-complex="Arial" style:font-size-complex="11pt"/>
    </style:style>
    <style:style style:name="T115_3" style:family="text">
      <style:text-properties fo:color="#000000" fo:font-size="11pt" style:font-name-asian="Arial" style:font-size-asian="11pt" style:font-name-complex="Arial" style:font-size-complex="11pt"/>
    </style:style>
    <style:style style:name="T115_4" style:family="text">
      <style:text-properties fo:color="#000000" fo:font-size="11pt" style:font-name-asian="Arial" style:font-size-asian="11pt" style:font-name-complex="Arial" style:font-size-complex="11pt"/>
    </style:style>
    <style:style style:name="T115_5" style:family="text">
      <style:text-properties fo:color="#000000" fo:font-size="11pt" style:font-name-asian="Arial" style:font-size-asian="11pt" style:font-name-complex="Arial" style:font-size-complex="11pt"/>
    </style:style>
    <style:style style:name="T115_6" style:family="text">
      <style:text-properties fo:color="#000000" fo:font-size="11pt" style:font-name-asian="Arial" style:font-size-asian="11pt" style:font-name-complex="Arial" style:font-size-complex="11pt"/>
    </style:style>
    <style:style style:name="T115_7" style:family="text">
      <style:text-properties fo:color="#000000" fo:font-size="11pt" style:font-name-asian="Arial" style:font-size-asian="11pt" style:font-name-complex="Arial" style:font-size-complex="11pt"/>
    </style:style>
    <style:style style:name="T115_8" style:family="text">
      <style:text-properties fo:color="#000000" fo:font-size="11pt" style:font-name-asian="Arial" style:font-size-asian="11pt" style:font-name-complex="Arial" style:font-size-complex="11pt"/>
    </style:style>
    <style:style style:name="T115_9" style:family="text">
      <style:text-properties fo:color="#000000" fo:font-size="11pt" style:font-name-asian="Arial" style:font-size-asian="11pt" style:font-name-complex="Arial" style:font-size-complex="11pt"/>
    </style:style>
    <style:style style:name="T115_10" style:family="text">
      <style:text-properties fo:color="#000000" fo:font-size="11pt" style:font-name-asian="Arial" style:font-size-asian="11pt" style:font-name-complex="Arial" style:font-size-complex="11pt"/>
    </style:style>
    <style:style style:name="T115_11" style:family="text">
      <style:text-properties fo:color="#000000" fo:font-size="11pt" style:font-name-asian="Arial" style:font-size-asian="11pt" style:font-name-complex="Arial" style:font-size-complex="11pt"/>
    </style:style>
    <style:style style:name="T115_12" style:family="text">
      <style:text-properties fo:color="#000000" fo:font-size="11pt" style:font-name-asian="Arial" style:font-size-asian="11pt" style:font-name-complex="Arial" style:font-size-complex="11pt"/>
    </style:style>
    <style:style style:name="T115_13" style:family="text">
      <style:text-properties fo:color="#000000" fo:font-size="11pt" style:font-name-asian="Arial" style:font-size-asian="11pt" style:font-name-complex="Arial" style:font-size-complex="11pt"/>
    </style:style>
    <style:style style:name="T115_14" style:family="text">
      <style:text-properties fo:color="#000000" fo:font-size="11pt" style:font-name-asian="Arial" style:font-size-asian="11pt" style:font-name-complex="Arial" style:font-size-complex="11pt"/>
    </style:style>
    <style:style style:name="T115_15" style:family="text">
      <style:text-properties fo:color="#000000" fo:font-size="11pt" style:font-name-asian="Arial" style:font-size-asian="11pt" style:font-name-complex="Arial" style:font-size-complex="11pt"/>
    </style:style>
    <style:style style:name="T115_16" style:family="text">
      <style:text-properties fo:color="#000000" fo:font-size="11pt" style:font-name-asian="Arial" style:font-size-asian="11pt" style:font-name-complex="Arial" style:font-size-complex="11pt"/>
    </style:style>
    <style:style style:name="T115_17" style:family="text">
      <style:text-properties fo:color="#000000" fo:font-size="11pt" style:font-name-asian="Arial" style:font-size-asian="11pt" style:font-name-complex="Arial" style:font-size-complex="11pt"/>
    </style:style>
    <style:style style:name="T115_18" style:family="text">
      <style:text-properties fo:color="#000000" fo:font-size="11pt" style:font-name-asian="Arial" style:font-size-asian="11pt" style:font-name-complex="Arial" style:font-size-complex="11pt"/>
    </style:style>
    <style:style style:name="T115_19" style:family="text">
      <style:text-properties fo:color="#000000" fo:font-size="11pt" style:font-name-asian="Arial" style:font-size-asian="11pt" style:font-name-complex="Arial" style:font-size-complex="11pt"/>
    </style:style>
    <style:style style:name="T115_20" style:family="text">
      <style:text-properties fo:color="#000000" fo:font-size="11pt" style:font-name-asian="Arial" style:font-size-asian="11pt" style:font-name-complex="Arial" style:font-size-complex="11pt"/>
    </style:style>
    <style:style style:name="T115_21" style:family="text">
      <style:text-properties fo:color="#000000" fo:font-size="11pt" style:font-name-asian="Arial" style:font-size-asian="11pt" style:font-name-complex="Arial" style:font-size-complex="11pt"/>
    </style:style>
    <style:style style:name="T115_22" style:family="text">
      <style:text-properties fo:color="#000000" fo:font-size="11pt" style:font-name-asian="Arial" style:font-size-asian="11pt" style:font-name-complex="Arial" style:font-size-complex="11pt"/>
    </style:style>
    <style:style style:name="T115_23" style:family="text">
      <style:text-properties fo:color="#000000" fo:font-size="11pt" style:font-name-asian="Arial" style:font-size-asian="11pt" style:font-name-complex="Arial" style:font-size-complex="11pt"/>
    </style:style>
    <style:style style:name="T115_24" style:family="text">
      <style:text-properties fo:color="#000000" fo:font-size="11pt" style:font-name-asian="Arial" style:font-size-asian="11pt" style:font-name-complex="Arial" style:font-size-complex="11pt"/>
    </style:style>
    <style:style style:name="T115_25" style:family="text">
      <style:text-properties fo:color="#000000" fo:font-size="11pt" style:font-name-asian="Arial" style:font-size-asian="11pt" style:font-name-complex="Arial" style:font-size-complex="11pt"/>
    </style:style>
    <style:style style:name="T115_26" style:family="text">
      <style:text-properties fo:color="#000000" fo:font-size="11pt" style:font-name-asian="Arial" style:font-size-asian="11pt" style:font-name-complex="Arial" style:font-size-complex="11pt"/>
    </style:style>
    <style:style style:name="T115_27" style:family="text">
      <style:text-properties fo:color="#000000" fo:font-size="11pt" style:font-name-asian="Arial" style:font-size-asian="11pt" style:font-name-complex="Arial" style:font-size-complex="11pt"/>
    </style:style>
    <style:style style:name="T115_28" style:family="text">
      <style:text-properties fo:color="#000000" fo:font-size="11pt" style:font-name-asian="Arial" style:font-size-asian="11pt" style:font-name-complex="Arial" style:font-size-complex="11pt"/>
    </style:style>
    <style:style style:name="T115_29" style:family="text">
      <style:text-properties fo:color="#000000" fo:font-size="11pt" style:font-name-asian="Arial" style:font-size-asian="11pt" style:font-name-complex="Arial" style:font-size-complex="11pt"/>
    </style:style>
    <style:style style:name="T115_30" style:family="text">
      <style:text-properties fo:color="#000000" fo:font-size="11pt" style:font-name-asian="Arial" style:font-size-asian="11pt" style:font-name-complex="Arial" style:font-size-complex="11pt"/>
    </style:style>
    <style:style style:name="T115_31" style:family="text">
      <style:text-properties fo:color="#000000" fo:font-size="11pt" style:font-name-asian="Arial" style:font-size-asian="11pt" style:font-name-complex="Arial" style:font-size-complex="11pt"/>
    </style:style>
    <style:style style:name="P116" style:family="paragraph" style:parent-style-name="Normal">
      <style:paragraph-properties fo:text-align="justify" fo:margin-bottom="0.254cm"/>
    </style:style>
    <style:style style:name="T116_1" style:family="text">
      <style:text-properties fo:color="#000000" fo:font-size="11pt" style:font-name-asian="Arial" style:font-size-asian="11pt" style:font-name-complex="Arial" style:font-size-complex="11pt"/>
    </style:style>
    <style:style style:name="T116_2" style:family="text">
      <style:text-properties fo:color="#000000" fo:font-size="11pt" style:font-name-asian="Arial" style:font-size-asian="11pt" style:font-name-complex="Arial" style:font-size-complex="11pt"/>
    </style:style>
    <style:style style:name="T116_3" style:family="text">
      <style:text-properties fo:color="#000000" fo:font-size="11pt" style:font-name-asian="Arial" style:font-size-asian="11pt" style:font-name-complex="Arial" style:font-size-complex="11pt"/>
    </style:style>
    <style:style style:name="T116_4" style:family="text">
      <style:text-properties fo:color="#000000" fo:font-size="11pt" style:font-name-asian="Arial" style:font-size-asian="11pt" style:font-name-complex="Arial" style:font-size-complex="11pt"/>
    </style:style>
    <style:style style:name="T116_5" style:family="text">
      <style:text-properties fo:color="#000000" fo:font-size="11pt" style:font-name-asian="Arial" style:font-size-asian="11pt" style:font-name-complex="Arial" style:font-size-complex="11pt"/>
    </style:style>
    <style:style style:name="T116_6" style:family="text">
      <style:text-properties fo:color="#000000" fo:font-size="11pt" style:font-name-asian="Arial" style:font-size-asian="11pt" style:font-name-complex="Arial" style:font-size-complex="11pt"/>
    </style:style>
    <style:style style:name="T116_7" style:family="text">
      <style:text-properties fo:color="#000000" fo:font-size="11pt" style:font-name-asian="Arial" style:font-size-asian="11pt" style:font-name-complex="Arial" style:font-size-complex="11pt"/>
    </style:style>
    <style:style style:name="T116_8" style:family="text">
      <style:text-properties fo:color="#000000" fo:font-size="11pt" style:font-name-asian="Arial" style:font-size-asian="11pt" style:font-name-complex="Arial" style:font-size-complex="11pt"/>
    </style:style>
    <style:style style:name="T116_9" style:family="text">
      <style:text-properties fo:color="#000000" fo:font-size="11pt" style:font-name-asian="Arial" style:font-size-asian="11pt" style:font-name-complex="Arial" style:font-size-complex="11pt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fo:font-size="11pt" style:font-name-asian="Arial" style:font-size-asian="11pt" style:font-name-complex="Arial" style:font-size-complex="11pt" fo:language="en" fo:language-asian="en" fo:country-asian="GB" fo:font-weight="bold" style:font-weight-asian="bold" style:font-weight-complex="bold"/>
    </style:style>
    <style:style style:name="P11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language-asian="en" fo:country-asian="GB" fo:font-weight="bold" style:font-weight-asian="bold" style:font-weight-complex="bold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19_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19_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19_4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19_5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19_6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19_7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19_8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19_9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19_10" style:family="text">
      <style:text-properties fo:font-size="11pt" style:font-size-asian="11pt" style:font-size-complex="11pt" fo:language-asian="en" fo:country-asian="GB"/>
    </style:style>
    <style:style style:name="T119_11" style:family="text">
      <style:text-properties fo:font-size="11pt" style:font-size-asian="11pt" style:font-size-complex="11pt" fo:language-asian="en" fo:country-asian="GB"/>
    </style:style>
    <style:style style:name="P12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-asian="en" fo:country-asian="GB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4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5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6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7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8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9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10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11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12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13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14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T121_15" style:family="text">
      <style:text-properties fo:font-size="11pt" style:font-name-asian="Arial" style:font-size-asian="11pt" style:font-name-complex="Arial" style:font-size-complex="11pt" fo:language-asian="en" fo:country-asian="GB"/>
    </style:style>
    <style:style style:name="P12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-asian="en" fo:country-asian="GB"/>
    </style:style>
    <style:style style:name="P123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23_1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T123_2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T123_3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P12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able4" style:family="table">
      <style:table-properties table:align="left" style:width="15.903cm" fo:margin-left="0cm"/>
    </style:style>
    <style:style style:name="Column14" style:family="table-column">
      <style:table-column-properties style:column-width="3.978cm"/>
    </style:style>
    <style:style style:name="Column15" style:family="table-column">
      <style:table-column-properties style:column-width="3.974cm"/>
    </style:style>
    <style:style style:name="Column16" style:family="table-column">
      <style:table-column-properties style:column-width="3.976cm"/>
    </style:style>
    <style:style style:name="Column17" style:family="table-column">
      <style:table-column-properties style:column-width="3.976cm"/>
    </style:style>
    <style:style style:name="Row9" style:family="table-row"/>
    <style:style style:name="Cell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100%" fo:margin-bottom="0cm"/>
    </style:style>
    <style:style style:name="T12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line-height="100%" fo:margin-bottom="0cm"/>
    </style:style>
    <style:style style:name="T12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26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26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0" style:family="table-row"/>
    <style:style style:name="Cell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line-height="100%" fo:margin-bottom="0cm"/>
    </style:style>
    <style:style style:name="T1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100%" fo:margin-bottom="0cm"/>
    </style:style>
    <style:style style:name="T12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line-height="100%" fo:margin-bottom="0cm"/>
    </style:style>
    <style:style style:name="T12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100%" fo:margin-bottom="0cm"/>
    </style:style>
    <style:style style:name="T130_1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1" style:family="table-row"/>
    <style:style style:name="Cell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100%" fo:margin-bottom="0cm"/>
    </style:style>
    <style:style style:name="T1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fo:line-height="100%" fo:margin-bottom="0cm"/>
    </style:style>
    <style:style style:name="T1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100%" fo:margin-bottom="0cm"/>
    </style:style>
    <style:style style:name="T13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3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3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line-height="100%" fo:margin-bottom="0cm"/>
    </style:style>
    <style:style style:name="T1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3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5" style:family="table">
      <style:table-properties table:align="left" style:width="15.903cm" fo:margin-left="0cm"/>
    </style:style>
    <style:style style:name="Column18" style:family="table-column">
      <style:table-column-properties style:column-width="5.302cm"/>
    </style:style>
    <style:style style:name="Column19" style:family="table-column">
      <style:table-column-properties style:column-width="5.3cm"/>
    </style:style>
    <style:style style:name="Column20" style:family="table-column">
      <style:table-column-properties style:column-width="5.3cm"/>
    </style:style>
    <style:style style:name="Row12" style:family="table-row"/>
    <style:style style:name="Cell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line-height="100%" fo:margin-bottom="0cm"/>
    </style:style>
    <style:style style:name="T13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100%" fo:margin-bottom="0cm"/>
    </style:style>
    <style:style style:name="T1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line-height="100%" fo:margin-bottom="0cm"/>
    </style:style>
    <style:style style:name="T1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3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100%" fo:margin-bottom="0cm"/>
    </style:style>
    <style:style style:name="T13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39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39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100%" fo:margin-bottom="0cm"/>
    </style:style>
    <style:style style:name="T14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line-height="100%" fo:margin-bottom="0cm"/>
    </style:style>
    <style:style style:name="T14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4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41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42" style:family="paragraph" style:parent-style-name="Normal">
      <style:paragraph-properties fo:line-height="100%" fo:margin-bottom="0cm"/>
    </style:style>
    <style:style style:name="T14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4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100%" fo:margin-bottom="0cm"/>
    </style:style>
    <style:style style:name="T14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fo:line-height="100%" fo:margin-bottom="0cm"/>
    </style:style>
    <style:style style:name="T1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5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line-height="100%" fo:margin-bottom="0cm"/>
    </style:style>
    <style:style style:name="T14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line-height="100%" fo:margin-bottom="0cm"/>
    </style:style>
    <style:style style:name="T14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100%" fo:margin-bottom="0cm"/>
    </style:style>
    <style:style style:name="T1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4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150" style:family="paragraph" style:parent-style-name="Normal">
      <style:paragraph-properties fo:text-align="justify"/>
    </style:style>
    <style:style style:name="T15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15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fo:font-size="11pt" style:font-name-asian="Arial" style:font-size-asian="11pt" style:font-name-complex="Arial" style:font-size-complex="11pt"/>
    </style:style>
    <style:style style:name="T152_2" style:family="text">
      <style:text-properties fo:font-size="11pt" style:font-name-asian="Arial" style:font-size-asian="11pt" style:font-name-complex="Arial" style:font-size-complex="11pt"/>
    </style:style>
    <style:style style:name="T152_3" style:family="text">
      <style:text-properties fo:font-size="11pt" style:font-name-asian="Arial" style:font-size-asian="11pt" style:font-name-complex="Arial" style:font-size-complex="11pt"/>
    </style:style>
    <style:style style:name="T152_4" style:family="text">
      <style:text-properties fo:font-size="11pt" style:font-name-asian="Arial" style:font-size-asian="11pt" style:font-name-complex="Arial" style:font-size-complex="11pt"/>
    </style:style>
    <style:style style:name="T152_5" style:family="text">
      <style:text-properties fo:font-size="11pt" style:font-name-asian="Arial" style:font-size-asian="11pt" style:font-name-complex="Arial" style:font-size-complex="11pt"/>
    </style:style>
    <style:style style:name="T152_6" style:family="text">
      <style:text-properties fo:font-size="11pt" style:font-name-asian="Arial" style:font-size-asian="11pt" style:font-name-complex="Arial" style:font-size-complex="11pt"/>
    </style:style>
    <style:style style:name="T152_7" style:family="text">
      <style:text-properties fo:font-size="11pt" style:font-name-asian="Arial" style:font-size-asian="11pt" style:font-name-complex="Arial" style:font-size-complex="11pt"/>
    </style:style>
    <style:style style:name="T152_8" style:family="text">
      <style:text-properties fo:font-size="11pt" style:font-name-asian="Arial" style:font-size-asian="11pt" style:font-name-complex="Arial" style:font-size-complex="11pt"/>
    </style:style>
    <style:style style:name="T152_9" style:family="text">
      <style:text-properties fo:font-size="11pt" style:font-name-asian="Arial" style:font-size-asian="11pt" style:font-name-complex="Arial" style:font-size-complex="11pt"/>
    </style:style>
    <style:style style:name="T152_10" style:family="text">
      <style:text-properties fo:font-size="11pt" style:font-name-asian="Arial" style:font-size-asian="11pt" style:font-name-complex="Arial" style:font-size-complex="11pt"/>
    </style:style>
    <style:style style:name="T152_11" style:family="text">
      <style:text-properties fo:font-size="11pt" style:font-name-asian="Arial" style:font-size-asian="11pt" style:font-name-complex="Arial" style:font-size-complex="11pt"/>
    </style:style>
    <style:style style:name="T152_12" style:family="text">
      <style:text-properties fo:font-size="11pt" style:font-name-asian="Arial" style:font-size-asian="11pt" style:font-name-complex="Arial" style:font-size-complex="11pt"/>
    </style:style>
    <style:style style:name="T152_13" style:family="text">
      <style:text-properties fo:font-size="11pt" style:font-name-asian="Arial" style:font-size-asian="11pt" style:font-name-complex="Arial" style:font-size-complex="11pt"/>
    </style:style>
    <style:style style:name="T152_14" style:family="text">
      <style:text-properties fo:font-size="11pt" style:font-name-asian="Arial" style:font-size-asian="11pt" style:font-name-complex="Arial" style:font-size-complex="11pt"/>
    </style:style>
    <style:style style:name="T152_15" style:family="text">
      <style:text-properties fo:font-size="11pt" style:font-name-asian="Arial" style:font-size-asian="11pt" style:font-name-complex="Arial" style:font-size-complex="11pt"/>
    </style:style>
    <style:style style:name="T152_16" style:family="text">
      <style:text-properties fo:font-size="11pt" style:font-name-asian="Arial" style:font-size-asian="11pt" style:font-name-complex="Arial" style:font-size-complex="11pt"/>
    </style:style>
    <style:style style:name="T152_17" style:family="text">
      <style:text-properties fo:font-size="11pt" style:font-name-asian="Arial" style:font-size-asian="11pt" style:font-name-complex="Arial" style:font-size-complex="11pt"/>
    </style:style>
    <style:style style:name="T152_18" style:family="text">
      <style:text-properties fo:font-size="11pt" style:font-name-asian="Arial" style:font-size-asian="11pt" style:font-name-complex="Arial" style:font-size-complex="11pt"/>
    </style:style>
    <style:style style:name="P15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fo:font-size="11pt" style:font-name-asian="Arial" style:font-size-asian="11pt" style:font-name-complex="Arial" style:font-size-complex="11pt"/>
    </style:style>
    <style:style style:name="T154_2" style:family="text">
      <style:text-properties fo:font-size="11pt" style:font-name-asian="Arial" style:font-size-asian="11pt" style:font-name-complex="Arial" style:font-size-complex="11pt"/>
    </style:style>
    <style:style style:name="T154_3" style:family="text">
      <style:text-properties fo:font-size="11pt" style:font-name-asian="Arial" style:font-size-asian="11pt" style:font-name-complex="Arial" style:font-size-complex="11pt"/>
    </style:style>
    <style:style style:name="T154_4" style:family="text">
      <style:text-properties fo:font-size="11pt" style:font-name-asian="Arial" style:font-size-asian="11pt" style:font-name-complex="Arial" style:font-size-complex="11pt"/>
    </style:style>
    <style:style style:name="T154_5" style:family="text">
      <style:text-properties fo:font-size="11pt" style:font-name-asian="Arial" style:font-size-asian="11pt" style:font-name-complex="Arial" style:font-size-complex="11pt"/>
    </style:style>
    <style:style style:name="T154_6" style:family="text">
      <style:text-properties fo:font-size="11pt" style:font-name-asian="Arial" style:font-size-asian="11pt" style:font-name-complex="Arial" style:font-size-complex="11pt"/>
    </style:style>
    <style:style style:name="T154_7" style:family="text">
      <style:text-properties fo:font-size="11pt" style:font-name-asian="Arial" style:font-size-asian="11pt" style:font-name-complex="Arial" style:font-size-complex="11pt"/>
    </style:style>
    <style:style style:name="T154_8" style:family="text">
      <style:text-properties fo:font-size="11pt" style:font-name-asian="Arial" style:font-size-asian="11pt" style:font-name-complex="Arial" style:font-size-complex="11pt"/>
    </style:style>
    <style:style style:name="T154_9" style:family="text">
      <style:text-properties fo:font-size="11pt" style:font-name-asian="Arial" style:font-size-asian="11pt" style:font-name-complex="Arial" style:font-size-complex="11pt"/>
    </style:style>
    <style:style style:name="T154_10" style:family="text">
      <style:text-properties fo:font-size="11pt" style:font-name-asian="Arial" style:font-size-asian="11pt" style:font-name-complex="Arial" style:font-size-complex="11pt"/>
    </style:style>
    <style:style style:name="T154_11" style:family="text">
      <style:text-properties fo:font-size="11pt" style:font-name-asian="Arial" style:font-size-asian="11pt" style:font-name-complex="Arial" style:font-size-complex="11pt"/>
    </style:style>
    <style:style style:name="T154_12" style:family="text">
      <style:text-properties fo:font-size="11pt" style:font-name-asian="Arial" style:font-size-asian="11pt" style:font-name-complex="Arial" style:font-size-complex="11pt"/>
    </style:style>
    <style:style style:name="T154_13" style:family="text">
      <style:text-properties fo:font-size="11pt" style:font-name-asian="Arial" style:font-size-asian="11pt" style:font-name-complex="Arial" style:font-size-complex="11pt"/>
    </style:style>
    <style:style style:name="T154_14" style:family="text">
      <style:text-properties fo:font-size="11pt" style:font-name-asian="Arial" style:font-size-asian="11pt" style:font-name-complex="Arial" style:font-size-complex="11pt"/>
    </style:style>
    <style:style style:name="T154_15" style:family="text">
      <style:text-properties fo:font-size="11pt" style:font-name-asian="Arial" style:font-size-asian="11pt" style:font-name-complex="Arial" style:font-size-complex="11pt"/>
    </style:style>
    <style:style style:name="T154_16" style:family="text">
      <style:text-properties fo:font-size="11pt" style:font-name-asian="Arial" style:font-size-asian="11pt" style:font-name-complex="Arial" style:font-size-complex="11pt"/>
    </style:style>
    <style:style style:name="T154_17" style:family="text">
      <style:text-properties fo:font-size="11pt" style:font-name-asian="Arial" style:font-size-asian="11pt" style:font-name-complex="Arial" style:font-size-complex="11pt"/>
    </style:style>
    <style:style style:name="T154_18" style:family="text">
      <style:text-properties fo:font-size="11pt" style:font-name-asian="Arial" style:font-size-asian="11pt" style:font-name-complex="Arial" style:font-size-complex="11pt"/>
    </style:style>
    <style:style style:name="T154_19" style:family="text">
      <style:text-properties fo:font-size="11pt" style:font-name-asian="Arial" style:font-size-asian="11pt" style:font-name-complex="Arial" style:font-size-complex="11pt"/>
    </style:style>
    <style:style style:name="T154_20" style:family="text">
      <style:text-properties fo:font-size="11pt" style:font-name-asian="Arial" style:font-size-asian="11pt" style:font-name-complex="Arial" style:font-size-complex="11pt"/>
    </style:style>
    <style:style style:name="T154_21" style:family="text">
      <style:text-properties fo:font-size="11pt" style:font-name-asian="Arial" style:font-size-asian="11pt" style:font-name-complex="Arial" style:font-size-complex="11pt"/>
    </style:style>
    <style:style style:name="T154_22" style:family="text">
      <style:text-properties fo:font-size="11pt" style:font-name-asian="Arial" style:font-size-asian="11pt" style:font-name-complex="Arial" style:font-size-complex="11pt"/>
    </style:style>
    <style:style style:name="T154_23" style:family="text">
      <style:text-properties fo:font-size="11pt" style:font-name-asian="Arial" style:font-size-asian="11pt" style:font-name-complex="Arial" style:font-size-complex="11pt"/>
    </style:style>
    <style:style style:name="T154_24" style:family="text">
      <style:text-properties fo:font-size="11pt" style:font-name-asian="Arial" style:font-size-asian="11pt" style:font-name-complex="Arial" style:font-size-complex="11pt"/>
    </style:style>
    <style:style style:name="T154_25" style:family="text">
      <style:text-properties fo:font-size="11pt" style:font-name-asian="Arial" style:font-size-asian="11pt" style:font-name-complex="Arial" style:font-size-complex="11pt"/>
    </style:style>
    <style:style style:name="T154_26" style:family="text">
      <style:text-properties fo:font-size="11pt" style:font-name-asian="Arial" style:font-size-asian="11pt" style:font-name-complex="Arial" style:font-size-complex="11pt"/>
    </style:style>
    <style:style style:name="T154_27" style:family="text">
      <style:text-properties fo:font-size="11pt" style:font-name-asian="Arial" style:font-size-asian="11pt" style:font-name-complex="Arial" style:font-size-complex="11pt"/>
    </style:style>
    <style:style style:name="T154_28" style:family="text">
      <style:text-properties fo:font-size="11pt" style:font-name-asian="Arial" style:font-size-asian="11pt" style:font-name-complex="Arial" style:font-size-complex="11pt"/>
    </style:style>
    <style:style style:name="T154_29" style:family="text">
      <style:text-properties fo:font-size="11pt" style:font-name-asian="Arial" style:font-size-asian="11pt" style:font-name-complex="Arial" style:font-size-complex="11pt"/>
    </style:style>
    <style:style style:name="T154_30" style:family="text">
      <style:text-properties fo:font-size="11pt" style:font-name-asian="Arial" style:font-size-asian="11pt" style:font-name-complex="Arial" style:font-size-complex="11pt"/>
    </style:style>
    <style:style style:name="T154_31" style:family="text">
      <style:text-properties fo:font-size="11pt" style:font-name-asian="Arial" style:font-size-asian="11pt" style:font-name-complex="Arial" style:font-size-complex="11pt"/>
    </style:style>
    <style:style style:name="T154_32" style:family="text">
      <style:text-properties fo:font-size="11pt" style:font-name-asian="Arial" style:font-size-asian="11pt" style:font-name-complex="Arial" style:font-size-complex="11pt"/>
    </style:style>
    <style:style style:name="T154_33" style:family="text">
      <style:text-properties fo:font-size="11pt" style:font-name-asian="Arial" style:font-size-asian="11pt" style:font-name-complex="Arial" style:font-size-complex="11pt"/>
    </style:style>
    <style:style style:name="T154_34" style:family="text">
      <style:text-properties fo:font-size="11pt" style:font-name-asian="Arial" style:font-size-asian="11pt" style:font-name-complex="Arial" style:font-size-complex="11pt"/>
    </style:style>
    <style:style style:name="T154_35" style:family="text">
      <style:text-properties fo:font-size="11pt" style:font-name-asian="Arial" style:font-size-asian="11pt" style:font-name-complex="Arial" style:font-size-complex="11pt"/>
    </style:style>
    <style:style style:name="T154_36" style:family="text">
      <style:text-properties fo:font-size="11pt" style:font-name-asian="Arial" style:font-size-asian="11pt" style:font-name-complex="Arial" style:font-size-complex="11pt"/>
    </style:style>
    <style:style style:name="T154_37" style:family="text">
      <style:text-properties fo:font-size="11pt" style:font-name-asian="Arial" style:font-size-asian="11pt" style:font-name-complex="Arial" style:font-size-complex="11pt"/>
    </style:style>
    <style:style style:name="T154_38" style:family="text">
      <style:text-properties fo:font-size="11pt" style:font-name-asian="Arial" style:font-size-asian="11pt" style:font-name-complex="Arial" style:font-size-complex="11pt"/>
    </style:style>
    <style:style style:name="T154_39" style:family="text">
      <style:text-properties fo:font-size="11pt" style:font-name-asian="Arial" style:font-size-asian="11pt" style:font-name-complex="Arial" style:font-size-complex="11pt"/>
    </style:style>
    <style:style style:name="T154_40" style:family="text">
      <style:text-properties fo:font-size="11pt" style:font-name-asian="Arial" style:font-size-asian="11pt" style:font-name-complex="Arial" style:font-size-complex="11pt"/>
    </style:style>
    <style:style style:name="T154_41" style:family="text">
      <style:text-properties fo:font-size="11pt" style:font-name-asian="Arial" style:font-size-asian="11pt" style:font-name-complex="Arial" style:font-size-complex="11pt"/>
    </style:style>
    <style:style style:name="T154_42" style:family="text">
      <style:text-properties fo:font-size="11pt" style:font-name-asian="Arial" style:font-size-asian="11pt" style:font-name-complex="Arial" style:font-size-complex="11pt"/>
    </style:style>
    <style:style style:name="T154_43" style:family="text">
      <style:text-properties fo:font-size="11pt" style:font-name-asian="Arial" style:font-size-asian="11pt" style:font-name-complex="Arial" style:font-size-complex="11pt"/>
    </style:style>
    <style:style style:name="T154_44" style:family="text">
      <style:text-properties fo:font-size="11pt" style:font-name-asian="Arial" style:font-size-asian="11pt" style:font-name-complex="Arial" style:font-size-complex="11pt"/>
    </style:style>
    <style:style style:name="T154_45" style:family="text">
      <style:text-properties fo:font-size="11pt" style:font-name-asian="Arial" style:font-size-asian="11pt" style:font-name-complex="Arial" style:font-size-complex="11pt"/>
    </style:style>
    <style:style style:name="T154_46" style:family="text">
      <style:text-properties fo:font-size="11pt" style:font-name-asian="Arial" style:font-size-asian="11pt" style:font-name-complex="Arial" style:font-size-complex="11pt"/>
    </style:style>
    <style:style style:name="T154_47" style:family="text">
      <style:text-properties fo:font-size="11pt" style:font-name-asian="Arial" style:font-size-asian="11pt" style:font-name-complex="Arial" style:font-size-complex="11pt"/>
    </style:style>
    <style:style style:name="T154_48" style:family="text">
      <style:text-properties fo:font-size="11pt" style:font-name-asian="Arial" style:font-size-asian="11pt" style:font-name-complex="Arial" style:font-size-complex="11pt"/>
    </style:style>
    <style:style style:name="T154_49" style:family="text">
      <style:text-properties fo:font-size="11pt" style:font-name-asian="Arial" style:font-size-asian="11pt" style:font-name-complex="Arial" style:font-size-complex="11pt"/>
    </style:style>
    <style:style style:name="T154_50" style:family="text">
      <style:text-properties fo:font-size="11pt" style:font-name-asian="Arial" style:font-size-asian="11pt" style:font-name-complex="Arial" style:font-size-complex="11pt"/>
    </style:style>
    <style:style style:name="T154_51" style:family="text">
      <style:text-properties fo:font-size="11pt" style:font-name-asian="Arial" style:font-size-asian="11pt" style:font-name-complex="Arial" style:font-size-complex="11pt"/>
    </style:style>
    <style:style style:name="T154_52" style:family="text">
      <style:text-properties fo:font-size="11pt" style:font-name-asian="Arial" style:font-size-asian="11pt" style:font-name-complex="Arial" style:font-size-complex="11pt"/>
    </style:style>
    <style:style style:name="T154_53" style:family="text">
      <style:text-properties fo:font-size="11pt" style:font-name-asian="Arial" style:font-size-asian="11pt" style:font-name-complex="Arial" style:font-size-complex="11pt"/>
    </style:style>
    <style:style style:name="T154_54" style:family="text">
      <style:text-properties fo:font-size="11pt" style:font-name-asian="Arial" style:font-size-asian="11pt" style:font-name-complex="Arial" style:font-size-complex="11pt"/>
    </style:style>
    <style:style style:name="T154_55" style:family="text">
      <style:text-properties fo:font-size="11pt" style:font-name-asian="Arial" style:font-size-asian="11pt" style:font-name-complex="Arial" style:font-size-complex="11pt"/>
    </style:style>
    <style:style style:name="T154_56" style:family="text">
      <style:text-properties fo:font-size="11pt" style:font-name-asian="Arial" style:font-size-asian="11pt" style:font-name-complex="Arial" style:font-size-complex="11pt"/>
    </style:style>
    <style:style style:name="T154_57" style:family="text">
      <style:text-properties fo:font-size="11pt" style:font-name-asian="Arial" style:font-size-asian="11pt" style:font-name-complex="Arial" style:font-size-complex="11pt"/>
    </style:style>
    <style:style style:name="P15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56" style:family="paragraph" style:parent-style-name="Normal">
      <style:paragraph-properties fo:text-align="justify"/>
    </style:style>
    <style:style style:name="T156_1" style:family="text">
      <style:text-properties fo:font-size="11pt" style:font-name-asian="Arial" style:font-size-asian="11pt" style:font-name-complex="Arial" style:font-size-complex="11pt"/>
    </style:style>
    <style:style style:name="T156_2" style:family="text">
      <style:text-properties fo:font-size="11pt" style:font-name-asian="Arial" style:font-size-asian="11pt" style:font-name-complex="Arial" style:font-size-complex="11pt"/>
    </style:style>
    <style:style style:name="T156_3" style:family="text">
      <style:text-properties fo:font-size="11pt" style:font-name-asian="Arial" style:font-size-asian="11pt" style:font-name-complex="Arial" style:font-size-complex="11pt"/>
    </style:style>
    <style:style style:name="P15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58" style:family="paragraph" style:parent-style-name="Normal">
      <style:paragraph-properties fo:text-align="justify"/>
    </style:style>
    <style:style style:name="T15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58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58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58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5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fo:font-size="11pt" style:font-name-asian="Arial" style:font-size-asian="11pt" style:font-name-complex="Arial" style:font-size-complex="11pt"/>
    </style:style>
    <style:style style:name="T160_2" style:family="text">
      <style:text-properties fo:font-size="11pt" style:font-name-asian="Arial" style:font-size-asian="11pt" style:font-name-complex="Arial" style:font-size-complex="11pt"/>
    </style:style>
    <style:style style:name="T160_3" style:family="text">
      <style:text-properties fo:font-size="11pt" style:font-name-asian="Arial" style:font-size-asian="11pt" style:font-name-complex="Arial" style:font-size-complex="11pt"/>
    </style:style>
    <style:style style:name="T160_4" style:family="text">
      <style:text-properties fo:font-size="11pt" style:font-name-asian="Arial" style:font-size-asian="11pt" style:font-name-complex="Arial" style:font-size-complex="11pt"/>
    </style:style>
    <style:style style:name="T160_5" style:family="text">
      <style:text-properties fo:font-size="11pt" style:font-name-asian="Arial" style:font-size-asian="11pt" style:font-name-complex="Arial" style:font-size-complex="11pt"/>
    </style:style>
    <style:style style:name="T160_6" style:family="text">
      <style:text-properties fo:font-size="11pt" style:font-name-asian="Arial" style:font-size-asian="11pt" style:font-name-complex="Arial" style:font-size-complex="11pt"/>
    </style:style>
    <style:style style:name="T160_7" style:family="text">
      <style:text-properties fo:font-size="11pt" style:font-name-asian="Arial" style:font-size-asian="11pt" style:font-name-complex="Arial" style:font-size-complex="11pt"/>
    </style:style>
    <style:style style:name="P16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162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62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16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fo:font-size="11pt" style:font-name-asian="Arial" style:font-size-asian="11pt" style:font-name-complex="Arial" style:font-size-complex="11pt"/>
    </style:style>
    <style:style style:name="T164_2" style:family="text">
      <style:text-properties fo:font-size="11pt" style:font-name-asian="Arial" style:font-size-asian="11pt" style:font-name-complex="Arial" style:font-size-complex="11pt"/>
    </style:style>
    <style:style style:name="T164_3" style:family="text">
      <style:text-properties fo:font-size="11pt" style:font-name-asian="Arial" style:font-size-asian="11pt" style:font-name-complex="Arial" style:font-size-complex="11pt"/>
    </style:style>
    <style:style style:name="T164_4" style:family="text">
      <style:text-properties fo:font-size="11pt" style:font-name-asian="Arial" style:font-size-asian="11pt" style:font-name-complex="Arial" style:font-size-complex="11pt"/>
    </style:style>
    <style:style style:name="T164_5" style:family="text">
      <style:text-properties fo:font-size="11pt" style:font-name-asian="Arial" style:font-size-asian="11pt" style:font-name-complex="Arial" style:font-size-complex="11pt"/>
    </style:style>
    <style:style style:name="T164_6" style:family="text">
      <style:text-properties fo:font-size="11pt" style:font-name-asian="Arial" style:font-size-asian="11pt" style:font-name-complex="Arial" style:font-size-complex="11pt"/>
    </style:style>
    <style:style style:name="T164_7" style:family="text">
      <style:text-properties fo:font-size="11pt" style:font-name-asian="Arial" style:font-size-asian="11pt" style:font-name-complex="Arial" style:font-size-complex="11pt"/>
    </style:style>
    <style:style style:name="T164_8" style:family="text">
      <style:text-properties fo:font-size="11pt" style:font-name-asian="Arial" style:font-size-asian="11pt" style:font-name-complex="Arial" style:font-size-complex="11pt"/>
    </style:style>
    <style:style style:name="T164_9" style:family="text">
      <style:text-properties fo:font-size="11pt" style:font-name-asian="Arial" style:font-size-asian="11pt" style:font-name-complex="Arial" style:font-size-complex="11pt"/>
    </style:style>
    <style:style style:name="T164_10" style:family="text">
      <style:text-properties fo:font-size="11pt" style:font-name-asian="Arial" style:font-size-asian="11pt" style:font-name-complex="Arial" style:font-size-complex="11pt"/>
    </style:style>
    <style:style style:name="T164_11" style:family="text">
      <style:text-properties fo:font-size="11pt" style:font-name-asian="Arial" style:font-size-asian="11pt" style:font-name-complex="Arial" style:font-size-complex="11pt"/>
    </style:style>
    <style:style style:name="T164_12" style:family="text">
      <style:text-properties fo:font-size="11pt" style:font-name-asian="Arial" style:font-size-asian="11pt" style:font-name-complex="Arial" style:font-size-complex="11pt"/>
    </style:style>
    <style:style style:name="T164_13" style:family="text">
      <style:text-properties fo:font-size="11pt" style:font-name-asian="Arial" style:font-size-asian="11pt" style:font-name-complex="Arial" style:font-size-complex="11pt"/>
    </style:style>
    <style:style style:name="T164_14" style:family="text">
      <style:text-properties fo:font-size="11pt" style:font-name-asian="Arial" style:font-size-asian="11pt" style:font-name-complex="Arial" style:font-size-complex="11pt"/>
    </style:style>
    <style:style style:name="T164_15" style:family="text">
      <style:text-properties fo:font-size="11pt" style:font-name-asian="Arial" style:font-size-asian="11pt" style:font-name-complex="Arial" style:font-size-complex="11pt"/>
    </style:style>
    <style:style style:name="T164_16" style:family="text">
      <style:text-properties fo:font-size="11pt" style:font-name-asian="Arial" style:font-size-asian="11pt" style:font-name-complex="Arial" style:font-size-complex="11pt"/>
    </style:style>
    <style:style style:name="T164_17" style:family="text">
      <style:text-properties fo:font-size="11pt" style:font-name-asian="Arial" style:font-size-asian="11pt" style:font-name-complex="Arial" style:font-size-complex="11pt"/>
    </style:style>
    <style:style style:name="T164_18" style:family="text">
      <style:text-properties fo:font-size="11pt" style:font-name-asian="Arial" style:font-size-asian="11pt" style:font-name-complex="Arial" style:font-size-complex="11pt"/>
    </style:style>
    <style:style style:name="T164_19" style:family="text">
      <style:text-properties fo:font-size="11pt" style:font-name-asian="Arial" style:font-size-asian="11pt" style:font-name-complex="Arial" style:font-size-complex="11pt"/>
    </style:style>
    <style:style style:name="T164_20" style:family="text">
      <style:text-properties fo:font-size="11pt" style:font-name-asian="Arial" style:font-size-asian="11pt" style:font-name-complex="Arial" style:font-size-complex="11pt"/>
    </style:style>
    <style:style style:name="T164_21" style:family="text">
      <style:text-properties fo:font-size="11pt" style:font-name-asian="Arial" style:font-size-asian="11pt" style:font-name-complex="Arial" style:font-size-complex="11pt"/>
    </style:style>
    <style:style style:name="T164_22" style:family="text">
      <style:text-properties fo:font-size="11pt" style:font-name-asian="Arial" style:font-size-asian="11pt" style:font-name-complex="Arial" style:font-size-complex="11pt"/>
    </style:style>
    <style:style style:name="T164_23" style:family="text">
      <style:text-properties fo:font-size="11pt" style:font-name-asian="Arial" style:font-size-asian="11pt" style:font-name-complex="Arial" style:font-size-complex="11pt"/>
    </style:style>
    <style:style style:name="T164_24" style:family="text">
      <style:text-properties fo:font-size="11pt" style:font-name-asian="Arial" style:font-size-asian="11pt" style:font-name-complex="Arial" style:font-size-complex="11pt"/>
    </style:style>
    <style:style style:name="T164_25" style:family="text">
      <style:text-properties fo:font-size="11pt" style:font-name-asian="Arial" style:font-size-asian="11pt" style:font-name-complex="Arial" style:font-size-complex="11pt"/>
    </style:style>
    <style:style style:name="T164_26" style:family="text">
      <style:text-properties fo:font-size="11pt" style:font-name-asian="Arial" style:font-size-asian="11pt" style:font-name-complex="Arial" style:font-size-complex="11pt"/>
    </style:style>
    <style:style style:name="T164_27" style:family="text">
      <style:text-properties fo:font-size="11pt" style:font-name-asian="Arial" style:font-size-asian="11pt" style:font-name-complex="Arial" style:font-size-complex="11pt"/>
    </style:style>
    <style:style style:name="T164_28" style:family="text">
      <style:text-properties fo:font-size="11pt" style:font-name-asian="Arial" style:font-size-asian="11pt" style:font-name-complex="Arial" style:font-size-complex="11pt"/>
    </style:style>
    <style:style style:name="T164_29" style:family="text">
      <style:text-properties fo:font-size="11pt" style:font-name-asian="Arial" style:font-size-asian="11pt" style:font-name-complex="Arial" style:font-size-complex="11pt"/>
    </style:style>
    <style:style style:name="T164_30" style:family="text">
      <style:text-properties fo:font-size="11pt" style:font-name-asian="Arial" style:font-size-asian="11pt" style:font-name-complex="Arial" style:font-size-complex="11pt"/>
    </style:style>
    <style:style style:name="T164_31" style:family="text">
      <style:text-properties fo:font-size="11pt" style:font-name-asian="Arial" style:font-size-asian="11pt" style:font-name-complex="Arial" style:font-size-complex="11pt"/>
    </style:style>
    <style:style style:name="T164_32" style:family="text">
      <style:text-properties fo:font-size="11pt" style:font-name-asian="Arial" style:font-size-asian="11pt" style:font-name-complex="Arial" style:font-size-complex="11pt"/>
    </style:style>
    <style:style style:name="T164_33" style:family="text">
      <style:text-properties fo:font-size="11pt" style:font-name-asian="Arial" style:font-size-asian="11pt" style:font-name-complex="Arial" style:font-size-complex="11pt"/>
    </style:style>
    <style:style style:name="T164_34" style:family="text">
      <style:text-properties fo:font-size="11pt" style:font-name-asian="Arial" style:font-size-asian="11pt" style:font-name-complex="Arial" style:font-size-complex="11pt"/>
    </style:style>
    <style:style style:name="T164_35" style:family="text">
      <style:text-properties fo:font-size="11pt" style:font-name-asian="Arial" style:font-size-asian="11pt" style:font-name-complex="Arial" style:font-size-complex="11pt"/>
    </style:style>
    <style:style style:name="T164_36" style:family="text">
      <style:text-properties fo:font-size="11pt" style:font-name-asian="Arial" style:font-size-asian="11pt" style:font-name-complex="Arial" style:font-size-complex="11pt"/>
    </style:style>
    <style:style style:name="T164_37" style:family="text">
      <style:text-properties fo:font-size="11pt" style:font-name-asian="Arial" style:font-size-asian="11pt" style:font-name-complex="Arial" style:font-size-complex="11pt"/>
    </style:style>
    <style:style style:name="T164_38" style:family="text">
      <style:text-properties fo:font-size="11pt" style:font-name-asian="Arial" style:font-size-asian="11pt" style:font-name-complex="Arial" style:font-size-complex="11pt"/>
    </style:style>
    <style:style style:name="T164_39" style:family="text">
      <style:text-properties fo:font-size="11pt" style:font-name-asian="Arial" style:font-size-asian="11pt" style:font-name-complex="Arial" style:font-size-complex="11pt"/>
    </style:style>
    <style:style style:name="T164_40" style:family="text">
      <style:text-properties fo:font-size="11pt" style:font-name-asian="Arial" style:font-size-asian="11pt" style:font-name-complex="Arial" style:font-size-complex="11pt"/>
    </style:style>
    <style:style style:name="T164_41" style:family="text">
      <style:text-properties fo:font-size="11pt" style:font-name-asian="Arial" style:font-size-asian="11pt" style:font-name-complex="Arial" style:font-size-complex="11pt"/>
    </style:style>
    <style:style style:name="P165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name-asian="Arial" style:font-size-asian="11pt" style:font-name-complex="Arial" style:font-size-complex="11pt"/>
    </style:style>
    <style:style style:name="Table6" style:family="table">
      <style:table-properties table:align="left" style:width="15.903cm" fo:margin-left="0cm"/>
    </style:style>
    <style:style style:name="Column21" style:family="table-column">
      <style:table-column-properties style:column-width="3.976cm"/>
    </style:style>
    <style:style style:name="Column22" style:family="table-column">
      <style:table-column-properties style:column-width="3.976cm"/>
    </style:style>
    <style:style style:name="Column23" style:family="table-column">
      <style:table-column-properties style:column-width="3.976cm"/>
    </style:style>
    <style:style style:name="Column24" style:family="table-column">
      <style:table-column-properties style:column-width="3.976cm"/>
    </style:style>
    <style:style style:name="Row16" style:family="table-row"/>
    <style:style style:name="Cell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100%" fo:margin-bottom="0cm"/>
    </style:style>
    <style:style style:name="T1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5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67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6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6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6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7" style:family="table-row"/>
    <style:style style:name="Cell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100%" fo:margin-bottom="0cm"/>
    </style:style>
    <style:style style:name="T16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line-height="100%" fo:margin-bottom="0cm"/>
    </style:style>
    <style:style style:name="T17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100%" fo:margin-bottom="0cm"/>
    </style:style>
    <style:style style:name="T171_1" style:family="text">
      <style:text-properties fo:font-style="italic" style:font-style-asian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18" style:family="table-row"/>
    <style:style style:name="Cell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line-height="100%" fo:margin-bottom="0cm"/>
    </style:style>
    <style:style style:name="T17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100%" fo:margin-bottom="0cm"/>
    </style:style>
    <style:style style:name="T17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7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7" style:family="table">
      <style:table-properties table:align="left" style:width="15.903cm" fo:margin-left="0cm"/>
    </style:style>
    <style:style style:name="Column25" style:family="table-column">
      <style:table-column-properties style:column-width="5.302cm"/>
    </style:style>
    <style:style style:name="Column26" style:family="table-column">
      <style:table-column-properties style:column-width="5.3cm"/>
    </style:style>
    <style:style style:name="Column27" style:family="table-column">
      <style:table-column-properties style:column-width="5.3cm"/>
    </style:style>
    <style:style style:name="Row19" style:family="table-row"/>
    <style:style style:name="Cell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100%" fo:margin-bottom="0cm"/>
    </style:style>
    <style:style style:name="T17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0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8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8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80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0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100%" fo:margin-bottom="0cm"/>
    </style:style>
    <style:style style:name="T1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2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2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1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line-height="100%" fo:margin-bottom="0cm"/>
    </style:style>
    <style:style style:name="T18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8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100%" fo:margin-bottom="0cm"/>
    </style:style>
    <style:style style:name="T1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6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87" style:family="paragraph" style:parent-style-name="Normal">
      <style:paragraph-properties fo:line-height="100%" fo:margin-bottom="0cm"/>
    </style:style>
    <style:style style:name="T1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2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100%" fo:margin-bottom="0cm"/>
    </style:style>
    <style:style style:name="T18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9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19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94" style:family="paragraph" style:parent-style-name="Normal">
      <style:paragraph-properties fo:text-align="justify"/>
    </style:style>
    <style:style style:name="T194_1" style:family="text">
      <style:text-properties fo:font-size="11pt" style:font-name-asian="Arial" style:font-size-asian="11pt" style:font-name-complex="Arial" style:font-size-complex="11pt"/>
    </style:style>
    <style:style style:name="T194_2" style:family="text">
      <style:text-properties fo:font-size="11pt" style:font-name-asian="Arial" style:font-size-asian="11pt" style:font-name-complex="Arial" style:font-size-complex="11pt"/>
    </style:style>
    <style:style style:name="T194_3" style:family="text">
      <style:text-properties fo:font-size="11pt" style:font-name-asian="Arial" style:font-size-asian="11pt" style:font-name-complex="Arial" style:font-size-complex="11pt"/>
    </style:style>
    <style:style style:name="T194_4" style:family="text">
      <style:text-properties fo:font-size="11pt" style:font-name-asian="Arial" style:font-size-asian="11pt" style:font-name-complex="Arial" style:font-size-complex="11pt"/>
    </style:style>
    <style:style style:name="T194_5" style:family="text">
      <style:text-properties fo:font-size="11pt" style:font-name-asian="Arial" style:font-size-asian="11pt" style:font-name-complex="Arial" style:font-size-complex="11pt"/>
    </style:style>
    <style:style style:name="T194_6" style:family="text">
      <style:text-properties fo:font-size="11pt" style:font-name-asian="Arial" style:font-size-asian="11pt" style:font-name-complex="Arial" style:font-size-complex="11pt"/>
    </style:style>
    <style:style style:name="T194_7" style:family="text">
      <style:text-properties fo:font-size="11pt" style:font-name-asian="Arial" style:font-size-asian="11pt" style:font-name-complex="Arial" style:font-size-complex="11pt"/>
    </style:style>
    <style:style style:name="T194_8" style:family="text">
      <style:text-properties fo:font-size="11pt" style:font-name-asian="Arial" style:font-size-asian="11pt" style:font-name-complex="Arial" style:font-size-complex="11pt"/>
    </style:style>
    <style:style style:name="T194_9" style:family="text">
      <style:text-properties fo:font-size="11pt" style:font-name-asian="Arial" style:font-size-asian="11pt" style:font-name-complex="Arial" style:font-size-complex="11pt"/>
    </style:style>
    <style:style style:name="T194_10" style:family="text">
      <style:text-properties fo:font-size="11pt" style:font-name-asian="Arial" style:font-size-asian="11pt" style:font-name-complex="Arial" style:font-size-complex="11pt"/>
    </style:style>
    <style:style style:name="T194_11" style:family="text">
      <style:text-properties fo:font-size="11pt" style:font-name-asian="Arial" style:font-size-asian="11pt" style:font-name-complex="Arial" style:font-size-complex="11pt"/>
    </style:style>
    <style:style style:name="T194_12" style:family="text">
      <style:text-properties fo:font-size="11pt" style:font-name-asian="Arial" style:font-size-asian="11pt" style:font-name-complex="Arial" style:font-size-complex="11pt"/>
    </style:style>
    <style:style style:name="T194_13" style:family="text">
      <style:text-properties fo:font-size="11pt" style:font-name-asian="Arial" style:font-size-asian="11pt" style:font-name-complex="Arial" style:font-size-complex="11pt"/>
    </style:style>
    <style:style style:name="T194_14" style:family="text">
      <style:text-properties fo:font-size="11pt" style:font-name-asian="Arial" style:font-size-asian="11pt" style:font-name-complex="Arial" style:font-size-complex="11pt"/>
    </style:style>
    <style:style style:name="T194_15" style:family="text">
      <style:text-properties fo:font-size="11pt" style:font-name-asian="Arial" style:font-size-asian="11pt" style:font-name-complex="Arial" style:font-size-complex="11pt"/>
    </style:style>
    <style:style style:name="T194_16" style:family="text">
      <style:text-properties fo:font-size="11pt" style:font-name-asian="Arial" style:font-size-asian="11pt" style:font-name-complex="Arial" style:font-size-complex="11pt"/>
    </style:style>
    <style:style style:name="T194_17" style:family="text">
      <style:text-properties fo:font-size="11pt" style:font-name-asian="Arial" style:font-size-asian="11pt" style:font-name-complex="Arial" style:font-size-complex="11pt"/>
    </style:style>
    <style:style style:name="P19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96" style:family="paragraph" style:parent-style-name="Normal">
      <style:paragraph-properties fo:text-align="justify"/>
    </style:style>
    <style:style style:name="T196_1" style:family="text">
      <style:text-properties fo:font-size="11pt" style:font-name-asian="Arial" style:font-size-asian="11pt" style:font-name-complex="Arial" style:font-size-complex="11pt"/>
    </style:style>
    <style:style style:name="T196_2" style:family="text">
      <style:text-properties fo:font-size="11pt" style:font-name-asian="Arial" style:font-size-asian="11pt" style:font-name-complex="Arial" style:font-size-complex="11pt"/>
    </style:style>
    <style:style style:name="T196_3" style:family="text">
      <style:text-properties fo:font-size="11pt" style:font-name-asian="Arial" style:font-size-asian="11pt" style:font-name-complex="Arial" style:font-size-complex="11pt"/>
    </style:style>
    <style:style style:name="T196_4" style:family="text">
      <style:text-properties fo:font-size="11pt" style:font-name-asian="Arial" style:font-size-asian="11pt" style:font-name-complex="Arial" style:font-size-complex="11pt"/>
    </style:style>
    <style:style style:name="T196_5" style:family="text">
      <style:text-properties fo:font-size="11pt" style:font-name-asian="Arial" style:font-size-asian="11pt" style:font-name-complex="Arial" style:font-size-complex="11pt"/>
    </style:style>
    <style:style style:name="T196_6" style:family="text">
      <style:text-properties fo:font-size="11pt" style:font-name-asian="Arial" style:font-size-asian="11pt" style:font-name-complex="Arial" style:font-size-complex="11pt"/>
    </style:style>
    <style:style style:name="T196_7" style:family="text">
      <style:text-properties fo:font-size="11pt" style:font-name-asian="Arial" style:font-size-asian="11pt" style:font-name-complex="Arial" style:font-size-complex="11pt"/>
    </style:style>
    <style:style style:name="T196_8" style:family="text">
      <style:text-properties fo:font-size="11pt" style:font-name-asian="Arial" style:font-size-asian="11pt" style:font-name-complex="Arial" style:font-size-complex="11pt"/>
    </style:style>
    <style:style style:name="T196_9" style:family="text">
      <style:text-properties fo:font-size="11pt" style:font-name-asian="Arial" style:font-size-asian="11pt" style:font-name-complex="Arial" style:font-size-complex="11pt"/>
    </style:style>
    <style:style style:name="T196_10" style:family="text">
      <style:text-properties fo:font-size="11pt" style:font-name-asian="Arial" style:font-size-asian="11pt" style:font-name-complex="Arial" style:font-size-complex="11pt"/>
    </style:style>
    <style:style style:name="T196_11" style:family="text">
      <style:text-properties fo:font-size="11pt" style:font-name-asian="Arial" style:font-size-asian="11pt" style:font-name-complex="Arial" style:font-size-complex="11pt"/>
    </style:style>
    <style:style style:name="T196_12" style:family="text">
      <style:text-properties fo:font-size="11pt" style:font-name-asian="Arial" style:font-size-asian="11pt" style:font-name-complex="Arial" style:font-size-complex="11pt"/>
    </style:style>
    <style:style style:name="T196_13" style:family="text">
      <style:text-properties fo:font-size="11pt" style:font-name-asian="Arial" style:font-size-asian="11pt" style:font-name-complex="Arial" style:font-size-complex="11pt"/>
    </style:style>
    <style:style style:name="T196_14" style:family="text">
      <style:text-properties fo:font-size="11pt" style:font-name-asian="Arial" style:font-size-asian="11pt" style:font-name-complex="Arial" style:font-size-complex="11pt"/>
    </style:style>
    <style:style style:name="T196_15" style:family="text">
      <style:text-properties fo:font-size="11pt" style:font-name-asian="Arial" style:font-size-asian="11pt" style:font-name-complex="Arial" style:font-size-complex="11pt"/>
    </style:style>
    <style:style style:name="T196_16" style:family="text">
      <style:text-properties fo:font-size="11pt" style:font-name-asian="Arial" style:font-size-asian="11pt" style:font-name-complex="Arial" style:font-size-complex="11pt"/>
    </style:style>
    <style:style style:name="T196_17" style:family="text">
      <style:text-properties fo:font-size="11pt" style:font-name-asian="Arial" style:font-size-asian="11pt" style:font-name-complex="Arial" style:font-size-complex="11pt"/>
    </style:style>
    <style:style style:name="T196_18" style:family="text">
      <style:text-properties fo:font-size="11pt" style:font-name-asian="Arial" style:font-size-asian="11pt" style:font-name-complex="Arial" style:font-size-complex="11pt"/>
    </style:style>
    <style:style style:name="T196_19" style:family="text">
      <style:text-properties fo:font-size="11pt" style:font-name-asian="Arial" style:font-size-asian="11pt" style:font-name-complex="Arial" style:font-size-complex="11pt"/>
    </style:style>
    <style:style style:name="T196_20" style:family="text">
      <style:text-properties fo:font-size="11pt" style:font-name-asian="Arial" style:font-size-asian="11pt" style:font-name-complex="Arial" style:font-size-complex="11pt"/>
    </style:style>
    <style:style style:name="T196_21" style:family="text">
      <style:text-properties fo:font-size="11pt" style:font-name-asian="Arial" style:font-size-asian="11pt" style:font-name-complex="Arial" style:font-size-complex="11pt"/>
    </style:style>
    <style:style style:name="T196_22" style:family="text">
      <style:text-properties fo:font-size="11pt" style:font-name-asian="Arial" style:font-size-asian="11pt" style:font-name-complex="Arial" style:font-size-complex="11pt"/>
    </style:style>
    <style:style style:name="T196_23" style:family="text">
      <style:text-properties fo:font-size="11pt" style:font-name-asian="Arial" style:font-size-asian="11pt" style:font-name-complex="Arial" style:font-size-complex="11pt"/>
    </style:style>
    <style:style style:name="T196_24" style:family="text">
      <style:text-properties fo:font-size="11pt" style:font-name-asian="Arial" style:font-size-asian="11pt" style:font-name-complex="Arial" style:font-size-complex="11pt"/>
    </style:style>
    <style:style style:name="T196_25" style:family="text">
      <style:text-properties fo:font-size="11pt" style:font-name-asian="Arial" style:font-size-asian="11pt" style:font-name-complex="Arial" style:font-size-complex="11pt"/>
    </style:style>
    <style:style style:name="T196_2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96_27" style:family="text">
      <style:text-properties fo:font-size="11pt" style:font-name-asian="Arial" style:font-size-asian="11pt" style:font-name-complex="Arial" style:font-size-complex="11pt"/>
    </style:style>
    <style:style style:name="T196_28" style:family="text">
      <style:text-properties fo:font-size="11pt" style:font-name-asian="Arial" style:font-size-asian="11pt" style:font-name-complex="Arial" style:font-size-complex="11pt"/>
    </style:style>
    <style:style style:name="T196_29" style:family="text">
      <style:text-properties fo:font-size="11pt" style:font-name-asian="Arial" style:font-size-asian="11pt" style:font-name-complex="Arial" style:font-size-complex="11pt"/>
    </style:style>
    <style:style style:name="T196_30" style:family="text">
      <style:text-properties fo:font-size="11pt" style:font-name-asian="Arial" style:font-size-asian="11pt" style:font-name-complex="Arial" style:font-size-complex="11pt"/>
    </style:style>
    <style:style style:name="T196_31" style:family="text">
      <style:text-properties fo:font-size="11pt" style:font-name-asian="Arial" style:font-size-asian="11pt" style:font-name-complex="Arial" style:font-size-complex="11pt"/>
    </style:style>
    <style:style style:name="T196_32" style:family="text">
      <style:text-properties fo:font-size="11pt" style:font-name-asian="Arial" style:font-size-asian="11pt" style:font-name-complex="Arial" style:font-size-complex="11pt"/>
    </style:style>
    <style:style style:name="T196_33" style:family="text">
      <style:text-properties fo:font-size="11pt" style:font-name-asian="Arial" style:font-size-asian="11pt" style:font-name-complex="Arial" style:font-size-complex="11pt"/>
    </style:style>
    <style:style style:name="T196_34" style:family="text">
      <style:text-properties fo:font-size="11pt" style:font-name-asian="Arial" style:font-size-asian="11pt" style:font-name-complex="Arial" style:font-size-complex="11pt"/>
    </style:style>
    <style:style style:name="P19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98" style:family="paragraph" style:parent-style-name="Normal">
      <style:paragraph-properties fo:text-align="justify"/>
    </style:style>
    <style:style style:name="T198_1" style:family="text">
      <style:text-properties fo:font-size="11pt" style:font-name-asian="Arial" style:font-size-asian="11pt" style:font-name-complex="Arial" style:font-size-complex="11pt"/>
    </style:style>
    <style:style style:name="T198_2" style:family="text">
      <style:text-properties fo:font-size="11pt" style:font-name-asian="Arial" style:font-size-asian="11pt" style:font-name-complex="Arial" style:font-size-complex="11pt"/>
    </style:style>
    <style:style style:name="T198_3" style:family="text">
      <style:text-properties fo:font-size="11pt" style:font-name-asian="Arial" style:font-size-asian="11pt" style:font-name-complex="Arial" style:font-size-complex="11pt"/>
    </style:style>
    <style:style style:name="T198_4" style:family="text">
      <style:text-properties fo:font-size="11pt" style:font-name-asian="Arial" style:font-size-asian="11pt" style:font-name-complex="Arial" style:font-size-complex="11pt"/>
    </style:style>
    <style:style style:name="T198_5" style:family="text">
      <style:text-properties fo:font-size="11pt" style:font-name-asian="Arial" style:font-size-asian="11pt" style:font-name-complex="Arial" style:font-size-complex="11pt"/>
    </style:style>
    <style:style style:name="T198_6" style:family="text">
      <style:text-properties fo:font-size="11pt" style:font-name-asian="Arial" style:font-size-asian="11pt" style:font-name-complex="Arial" style:font-size-complex="11pt"/>
    </style:style>
    <style:style style:name="T198_7" style:family="text">
      <style:text-properties fo:font-size="11pt" style:font-name-asian="Arial" style:font-size-asian="11pt" style:font-name-complex="Arial" style:font-size-complex="11pt"/>
    </style:style>
    <style:style style:name="T198_8" style:family="text">
      <style:text-properties fo:font-size="11pt" style:font-name-asian="Arial" style:font-size-asian="11pt" style:font-name-complex="Arial" style:font-size-complex="11pt"/>
    </style:style>
    <style:style style:name="T198_9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198_10" style:family="text">
      <style:text-properties fo:font-size="11pt" style:font-name-asian="Arial" style:font-size-asian="11pt" style:font-name-complex="Arial" style:font-size-complex="11pt"/>
    </style:style>
    <style:style style:name="T198_11" style:family="text">
      <style:text-properties fo:font-size="11pt" style:font-name-asian="Arial" style:font-size-asian="11pt" style:font-name-complex="Arial" style:font-size-complex="11pt"/>
    </style:style>
    <style:style style:name="T198_12" style:family="text">
      <style:text-properties fo:font-size="11pt" style:font-name-asian="Arial" style:font-size-asian="11pt" style:font-name-complex="Arial" style:font-size-complex="11pt"/>
    </style:style>
    <style:style style:name="T198_13" style:family="text">
      <style:text-properties fo:font-size="11pt" style:font-name-asian="Arial" style:font-size-asian="11pt" style:font-name-complex="Arial" style:font-size-complex="11pt"/>
    </style:style>
    <style:style style:name="T198_14" style:family="text">
      <style:text-properties fo:font-size="11pt" style:font-name-asian="Arial" style:font-size-asian="11pt" style:font-name-complex="Arial" style:font-size-complex="11pt"/>
    </style:style>
    <style:style style:name="T198_15" style:family="text">
      <style:text-properties fo:font-size="11pt" style:font-name-asian="Arial" style:font-size-asian="11pt" style:font-name-complex="Arial" style:font-size-complex="11pt"/>
    </style:style>
    <style:style style:name="T198_16" style:family="text">
      <style:text-properties fo:font-size="11pt" style:font-name-asian="Arial" style:font-size-asian="11pt" style:font-name-complex="Arial" style:font-size-complex="11pt"/>
    </style:style>
    <style:style style:name="T198_17" style:family="text">
      <style:text-properties fo:font-size="11pt" style:font-name-asian="Arial" style:font-size-asian="11pt" style:font-name-complex="Arial" style:font-size-complex="11pt"/>
    </style:style>
    <style:style style:name="T198_18" style:family="text">
      <style:text-properties fo:font-size="11pt" style:font-name-asian="Arial" style:font-size-asian="11pt" style:font-name-complex="Arial" style:font-size-complex="11pt"/>
    </style:style>
    <style:style style:name="T198_19" style:family="text">
      <style:text-properties fo:font-size="11pt" style:font-name-asian="Arial" style:font-size-asian="11pt" style:font-name-complex="Arial" style:font-size-complex="11pt"/>
    </style:style>
    <style:style style:name="T198_20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198_21" style:family="text">
      <style:text-properties fo:font-size="11pt" style:font-name-asian="Arial" style:font-size-asian="11pt" style:font-name-complex="Arial" style:font-size-complex="11pt"/>
    </style:style>
    <style:style style:name="T198_22" style:family="text">
      <style:text-properties fo:font-size="11pt" style:font-name-asian="Arial" style:font-size-asian="11pt" style:font-name-complex="Arial" style:font-size-complex="11pt"/>
    </style:style>
    <style:style style:name="P19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fo:font-size="11pt" style:font-name-asian="Arial" style:font-size-asian="11pt" style:font-name-complex="Arial" style:font-size-complex="11pt"/>
    </style:style>
    <style:style style:name="T200_2" style:family="text">
      <style:text-properties fo:font-size="11pt" style:font-name-asian="Arial" style:font-size-asian="11pt" style:font-name-complex="Arial" style:font-size-complex="11pt"/>
    </style:style>
    <style:style style:name="T200_3" style:family="text">
      <style:text-properties fo:font-size="11pt" style:font-name-asian="Arial" style:font-size-asian="11pt" style:font-name-complex="Arial" style:font-size-complex="11pt"/>
    </style:style>
    <style:style style:name="T200_4" style:family="text">
      <style:text-properties fo:font-size="11pt" style:font-name-asian="Arial" style:font-size-asian="11pt" style:font-name-complex="Arial" style:font-size-complex="11pt"/>
    </style:style>
    <style:style style:name="T200_5" style:family="text">
      <style:text-properties fo:font-size="11pt" style:font-name-asian="Arial" style:font-size-asian="11pt" style:font-name-complex="Arial" style:font-size-complex="11pt"/>
    </style:style>
    <style:style style:name="T200_6" style:family="text">
      <style:text-properties fo:font-size="11pt" style:font-name-asian="Arial" style:font-size-asian="11pt" style:font-name-complex="Arial" style:font-size-complex="11pt"/>
    </style:style>
    <style:style style:name="T200_7" style:family="text">
      <style:text-properties fo:font-size="11pt" style:font-name-asian="Arial" style:font-size-asian="11pt" style:font-name-complex="Arial" style:font-size-complex="11pt"/>
    </style:style>
    <style:style style:name="P20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02" style:family="paragraph" style:parent-style-name="Normal">
      <style:paragraph-properties fo:text-align="justify"/>
    </style:style>
    <style:style style:name="T20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02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02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0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04" style:family="paragraph" style:parent-style-name="Normal">
      <style:paragraph-properties fo:text-align="justify"/>
    </style:style>
    <style:style style:name="T204_1" style:family="text">
      <style:text-properties fo:font-size="11pt" style:font-name-asian="Arial" style:font-size-asian="11pt" style:font-name-complex="Arial" style:font-size-complex="11pt"/>
    </style:style>
    <style:style style:name="T204_2" style:family="text">
      <style:text-properties fo:font-size="11pt" style:font-name-asian="Arial" style:font-size-asian="11pt" style:font-name-complex="Arial" style:font-size-complex="11pt"/>
    </style:style>
    <style:style style:name="T204_3" style:family="text">
      <style:text-properties fo:font-size="11pt" style:font-name-asian="Arial" style:font-size-asian="11pt" style:font-name-complex="Arial" style:font-size-complex="11pt"/>
    </style:style>
    <style:style style:name="T204_4" style:family="text">
      <style:text-properties fo:font-size="11pt" style:font-name-asian="Arial" style:font-size-asian="11pt" style:font-name-complex="Arial" style:font-size-complex="11pt"/>
    </style:style>
    <style:style style:name="T204_5" style:family="text">
      <style:text-properties fo:font-size="11pt" style:font-name-asian="Arial" style:font-size-asian="11pt" style:font-name-complex="Arial" style:font-size-complex="11pt"/>
    </style:style>
    <style:style style:name="T204_6" style:family="text">
      <style:text-properties fo:font-size="11pt" style:font-name-asian="Arial" style:font-size-asian="11pt" style:font-name-complex="Arial" style:font-size-complex="11pt"/>
    </style:style>
    <style:style style:name="P20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06" style:family="paragraph" style:parent-style-name="Normal">
      <style:paragraph-properties fo:text-align="justify"/>
    </style:style>
    <style:style style:name="T206_1" style:family="text">
      <style:text-properties fo:font-size="11pt" style:font-name-asian="Arial" style:font-size-asian="11pt" style:font-name-complex="Arial" style:font-size-complex="11pt"/>
    </style:style>
    <style:style style:name="T206_2" style:family="text">
      <style:text-properties fo:font-size="11pt" style:font-name-asian="Arial" style:font-size-asian="11pt" style:font-name-complex="Arial" style:font-size-complex="11pt"/>
    </style:style>
    <style:style style:name="T206_3" style:family="text">
      <style:text-properties fo:font-size="11pt" style:font-name-asian="Arial" style:font-size-asian="11pt" style:font-name-complex="Arial" style:font-size-complex="11pt"/>
    </style:style>
    <style:style style:name="P20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20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fo:font-size="11pt" style:font-name-asian="Arial" style:font-size-asian="11pt" style:font-name-complex="Arial" style:font-size-complex="11pt"/>
    </style:style>
    <style:style style:name="T210_2" style:family="text">
      <style:text-properties fo:font-size="11pt" style:font-name-asian="Arial" style:font-size-asian="11pt" style:font-name-complex="Arial" style:font-size-complex="11pt"/>
    </style:style>
    <style:style style:name="T210_3" style:family="text">
      <style:text-properties fo:font-size="11pt" style:font-name-asian="Arial" style:font-size-asian="11pt" style:font-name-complex="Arial" style:font-size-complex="11pt"/>
    </style:style>
    <style:style style:name="T210_4" style:family="text">
      <style:text-properties fo:font-size="11pt" style:font-name-asian="Arial" style:font-size-asian="11pt" style:font-name-complex="Arial" style:font-size-complex="11pt"/>
    </style:style>
    <style:style style:name="T210_5" style:family="text">
      <style:text-properties fo:font-size="11pt" style:font-name-asian="Arial" style:font-size-asian="11pt" style:font-name-complex="Arial" style:font-size-complex="11pt"/>
    </style:style>
    <style:style style:name="T210_6" style:family="text">
      <style:text-properties fo:font-size="11pt" style:font-name-asian="Arial" style:font-size-asian="11pt" style:font-name-complex="Arial" style:font-size-complex="11pt"/>
    </style:style>
    <style:style style:name="P21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able8" style:family="table">
      <style:table-properties table:align="left" style:width="15.903cm" fo:margin-left="0cm"/>
    </style:style>
    <style:style style:name="Column28" style:family="table-column">
      <style:table-column-properties style:column-width="3.978cm"/>
    </style:style>
    <style:style style:name="Column29" style:family="table-column">
      <style:table-column-properties style:column-width="3.976cm"/>
    </style:style>
    <style:style style:name="Column30" style:family="table-column">
      <style:table-column-properties style:column-width="3.976cm"/>
    </style:style>
    <style:style style:name="Column31" style:family="table-column">
      <style:table-column-properties style:column-width="3.974cm"/>
    </style:style>
    <style:style style:name="Row23" style:family="table-row"/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line-height="100%" fo:margin-bottom="0cm"/>
    </style:style>
    <style:style style:name="T2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1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line-height="100%" fo:margin-bottom="0cm"/>
    </style:style>
    <style:style style:name="T21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1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1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1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4" style:family="table-row"/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line-height="100%" fo:margin-bottom="0cm"/>
    </style:style>
    <style:style style:name="T2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 fo:line-height="100%" fo:margin-bottom="0cm"/>
    </style:style>
    <style:style style:name="T2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line-height="100%" fo:margin-bottom="0cm"/>
    </style:style>
    <style:style style:name="T2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 fo:line-height="100%" fo:margin-bottom="0cm"/>
    </style:style>
    <style:style style:name="T217_1" style:family="text">
      <style:text-properties fo:font-style="italic" style:font-style-asian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5" style:family="table-row"/>
    <style:style style:name="Cell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line-height="100%" fo:margin-bottom="0cm"/>
    </style:style>
    <style:style style:name="T2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 fo:line-height="100%" fo:margin-bottom="0cm"/>
    </style:style>
    <style:style style:name="T2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line-height="100%" fo:margin-bottom="0cm"/>
    </style:style>
    <style:style style:name="T22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2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2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line-height="100%" fo:margin-bottom="0cm"/>
    </style:style>
    <style:style style:name="T2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2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9" style:family="table">
      <style:table-properties table:align="left" style:width="15.903cm" fo:margin-left="0cm"/>
    </style:style>
    <style:style style:name="Column32" style:family="table-column">
      <style:table-column-properties style:column-width="5.302cm"/>
    </style:style>
    <style:style style:name="Column33" style:family="table-column">
      <style:table-column-properties style:column-width="5.3cm"/>
    </style:style>
    <style:style style:name="Column34" style:family="table-column">
      <style:table-column-properties style:column-width="5.3cm"/>
    </style:style>
    <style:style style:name="Row26" style:family="table-row"/>
    <style:style style:name="Cell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line-height="100%" fo:margin-bottom="0cm"/>
    </style:style>
    <style:style style:name="T2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line-height="100%" fo:margin-bottom="0cm"/>
    </style:style>
    <style:style style:name="T2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line-height="100%" fo:margin-bottom="0cm"/>
    </style:style>
    <style:style style:name="T22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7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2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2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26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 fo:line-height="100%" fo:margin-bottom="0cm"/>
    </style:style>
    <style:style style:name="T2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line-height="100%" fo:margin-bottom="0cm"/>
    </style:style>
    <style:style style:name="T22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29" style:family="paragraph" style:parent-style-name="Normal">
      <style:paragraph-properties fo:line-height="100%" fo:margin-bottom="0cm"/>
    </style:style>
    <style:style style:name="T22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8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line-height="100%" fo:margin-bottom="0cm"/>
    </style:style>
    <style:style style:name="T23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 fo:line-height="100%" fo:margin-bottom="0cm"/>
    </style:style>
    <style:style style:name="T2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line-height="100%" fo:margin-bottom="0cm"/>
    </style:style>
    <style:style style:name="T23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32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32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9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3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 fo:line-height="100%" fo:margin-bottom="0cm"/>
    </style:style>
    <style:style style:name="T23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30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3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 fo:line-height="100%" fo:margin-bottom="0cm"/>
    </style:style>
    <style:style style:name="T2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4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40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4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43" style:family="paragraph" style:parent-style-name="Normal">
      <style:paragraph-properties fo:text-align="justify"/>
    </style:style>
    <style:style style:name="T243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24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45" style:family="paragraph" style:parent-style-name="Normal">
      <style:paragraph-properties fo:text-align="justify"/>
    </style:style>
    <style:style style:name="T245_1" style:family="text">
      <style:text-properties fo:font-size="11pt" style:font-name-asian="Arial" style:font-size-asian="11pt" style:font-name-complex="Arial" style:font-size-complex="11pt"/>
    </style:style>
    <style:style style:name="T245_2" style:family="text">
      <style:text-properties fo:font-size="11pt" style:font-name-asian="Arial" style:font-size-asian="11pt" style:font-name-complex="Arial" style:font-size-complex="11pt"/>
    </style:style>
    <style:style style:name="T245_3" style:family="text">
      <style:text-properties fo:font-size="11pt" style:font-name-asian="Arial" style:font-size-asian="11pt" style:font-name-complex="Arial" style:font-size-complex="11pt"/>
    </style:style>
    <style:style style:name="T245_4" style:family="text">
      <style:text-properties fo:font-size="11pt" style:font-name-asian="Arial" style:font-size-asian="11pt" style:font-name-complex="Arial" style:font-size-complex="11pt"/>
    </style:style>
    <style:style style:name="T245_5" style:family="text">
      <style:text-properties fo:font-size="11pt" style:font-name-asian="Arial" style:font-size-asian="11pt" style:font-name-complex="Arial" style:font-size-complex="11pt"/>
    </style:style>
    <style:style style:name="T245_6" style:family="text">
      <style:text-properties fo:font-size="11pt" style:font-name-asian="Arial" style:font-size-asian="11pt" style:font-name-complex="Arial" style:font-size-complex="11pt"/>
    </style:style>
    <style:style style:name="T245_7" style:family="text">
      <style:text-properties fo:font-size="11pt" style:font-name-asian="Arial" style:font-size-asian="11pt" style:font-name-complex="Arial" style:font-size-complex="11pt"/>
    </style:style>
    <style:style style:name="T245_8" style:family="text">
      <style:text-properties fo:font-size="11pt" style:font-name-asian="Arial" style:font-size-asian="11pt" style:font-name-complex="Arial" style:font-size-complex="11pt"/>
    </style:style>
    <style:style style:name="T245_9" style:family="text">
      <style:text-properties fo:font-size="11pt" style:font-name-asian="Arial" style:font-size-asian="11pt" style:font-name-complex="Arial" style:font-size-complex="11pt"/>
    </style:style>
    <style:style style:name="T245_10" style:family="text">
      <style:text-properties fo:font-size="11pt" style:font-name-asian="Arial" style:font-size-asian="11pt" style:font-name-complex="Arial" style:font-size-complex="11pt"/>
    </style:style>
    <style:style style:name="T245_11" style:family="text">
      <style:text-properties fo:font-size="11pt" style:font-name-asian="Arial" style:font-size-asian="11pt" style:font-name-complex="Arial" style:font-size-complex="11pt"/>
    </style:style>
    <style:style style:name="T245_12" style:family="text">
      <style:text-properties fo:font-size="11pt" style:font-name-asian="Arial" style:font-size-asian="11pt" style:font-name-complex="Arial" style:font-size-complex="11pt"/>
    </style:style>
    <style:style style:name="T245_13" style:family="text">
      <style:text-properties fo:font-size="11pt" style:font-name-asian="Arial" style:font-size-asian="11pt" style:font-name-complex="Arial" style:font-size-complex="11pt"/>
    </style:style>
    <style:style style:name="T245_14" style:family="text">
      <style:text-properties fo:font-size="11pt" style:font-name-asian="Arial" style:font-size-asian="11pt" style:font-name-complex="Arial" style:font-size-complex="11pt"/>
    </style:style>
    <style:style style:name="T245_15" style:family="text">
      <style:text-properties fo:font-size="11pt" style:font-name-asian="Arial" style:font-size-asian="11pt" style:font-name-complex="Arial" style:font-size-complex="11pt"/>
    </style:style>
    <style:style style:name="T245_16" style:family="text">
      <style:text-properties fo:font-size="11pt" style:font-name-asian="Arial" style:font-size-asian="11pt" style:font-name-complex="Arial" style:font-size-complex="11pt"/>
    </style:style>
    <style:style style:name="T245_17" style:family="text">
      <style:text-properties fo:font-size="11pt" style:font-name-asian="Arial" style:font-size-asian="11pt" style:font-name-complex="Arial" style:font-size-complex="11pt"/>
    </style:style>
    <style:style style:name="T245_18" style:family="text">
      <style:text-properties fo:font-size="11pt" style:font-name-asian="Arial" style:font-size-asian="11pt" style:font-name-complex="Arial" style:font-size-complex="11pt"/>
    </style:style>
    <style:style style:name="T245_19" style:family="text">
      <style:text-properties fo:font-size="11pt" style:font-name-asian="Arial" style:font-size-asian="11pt" style:font-name-complex="Arial" style:font-size-complex="11pt"/>
    </style:style>
    <style:style style:name="T245_20" style:family="text">
      <style:text-properties fo:font-size="11pt" style:font-name-asian="Arial" style:font-size-asian="11pt" style:font-name-complex="Arial" style:font-size-complex="11pt"/>
    </style:style>
    <style:style style:name="T245_21" style:family="text">
      <style:text-properties fo:font-size="11pt" style:font-name-asian="Arial" style:font-size-asian="11pt" style:font-name-complex="Arial" style:font-size-complex="11pt"/>
    </style:style>
    <style:style style:name="T245_22" style:family="text">
      <style:text-properties fo:font-size="11pt" style:font-name-asian="Arial" style:font-size-asian="11pt" style:font-name-complex="Arial" style:font-size-complex="11pt"/>
    </style:style>
    <style:style style:name="T245_23" style:family="text">
      <style:text-properties fo:font-size="11pt" style:font-name-asian="Arial" style:font-size-asian="11pt" style:font-name-complex="Arial" style:font-size-complex="11pt"/>
    </style:style>
    <style:style style:name="P24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47" style:family="paragraph" style:parent-style-name="Normal">
      <style:paragraph-properties fo:text-align="justify"/>
    </style:style>
    <style:style style:name="T247_1" style:family="text">
      <style:text-properties fo:font-size="11pt" style:font-name-asian="Arial" style:font-size-asian="11pt" style:font-name-complex="Arial" style:font-size-complex="11pt"/>
    </style:style>
    <style:style style:name="T247_2" style:family="text">
      <style:text-properties fo:font-size="11pt" style:font-name-asian="Arial" style:font-size-asian="11pt" style:font-name-complex="Arial" style:font-size-complex="11pt"/>
    </style:style>
    <style:style style:name="T247_3" style:family="text">
      <style:text-properties fo:font-size="11pt" style:font-name-asian="Arial" style:font-size-asian="11pt" style:font-name-complex="Arial" style:font-size-complex="11pt"/>
    </style:style>
    <style:style style:name="T247_4" style:family="text">
      <style:text-properties fo:font-size="11pt" style:font-name-asian="Arial" style:font-size-asian="11pt" style:font-name-complex="Arial" style:font-size-complex="11pt"/>
    </style:style>
    <style:style style:name="T247_5" style:family="text">
      <style:text-properties fo:font-size="11pt" style:font-name-asian="Arial" style:font-size-asian="11pt" style:font-name-complex="Arial" style:font-size-complex="11pt"/>
    </style:style>
    <style:style style:name="T247_6" style:family="text">
      <style:text-properties fo:font-size="11pt" style:font-name-asian="Arial" style:font-size-asian="11pt" style:font-name-complex="Arial" style:font-size-complex="11pt"/>
    </style:style>
    <style:style style:name="T247_7" style:family="text">
      <style:text-properties fo:font-size="11pt" style:font-name-asian="Arial" style:font-size-asian="11pt" style:font-name-complex="Arial" style:font-size-complex="11pt"/>
    </style:style>
    <style:style style:name="T247_8" style:family="text">
      <style:text-properties fo:font-size="11pt" style:font-name-asian="Arial" style:font-size-asian="11pt" style:font-name-complex="Arial" style:font-size-complex="11pt"/>
    </style:style>
    <style:style style:name="T247_9" style:family="text">
      <style:text-properties fo:font-size="11pt" style:font-name-asian="Arial" style:font-size-asian="11pt" style:font-name-complex="Arial" style:font-size-complex="11pt"/>
    </style:style>
    <style:style style:name="T247_10" style:family="text">
      <style:text-properties fo:font-size="11pt" style:font-name-asian="Arial" style:font-size-asian="11pt" style:font-name-complex="Arial" style:font-size-complex="11pt"/>
    </style:style>
    <style:style style:name="T247_11" style:family="text">
      <style:text-properties fo:font-size="11pt" style:font-name-asian="Arial" style:font-size-asian="11pt" style:font-name-complex="Arial" style:font-size-complex="11pt"/>
    </style:style>
    <style:style style:name="T247_12" style:family="text">
      <style:text-properties fo:font-size="11pt" style:font-name-asian="Arial" style:font-size-asian="11pt" style:font-name-complex="Arial" style:font-size-complex="11pt"/>
    </style:style>
    <style:style style:name="T247_13" style:family="text">
      <style:text-properties fo:font-size="11pt" style:font-name-asian="Arial" style:font-size-asian="11pt" style:font-name-complex="Arial" style:font-size-complex="11pt"/>
    </style:style>
    <style:style style:name="T247_14" style:family="text">
      <style:text-properties fo:font-size="11pt" style:font-name-asian="Arial" style:font-size-asian="11pt" style:font-name-complex="Arial" style:font-size-complex="11pt"/>
    </style:style>
    <style:style style:name="T247_15" style:family="text">
      <style:text-properties fo:font-size="11pt" style:font-name-asian="Arial" style:font-size-asian="11pt" style:font-name-complex="Arial" style:font-size-complex="11pt"/>
    </style:style>
    <style:style style:name="T247_16" style:family="text">
      <style:text-properties fo:font-size="11pt" style:font-name-asian="Arial" style:font-size-asian="11pt" style:font-name-complex="Arial" style:font-size-complex="11pt"/>
    </style:style>
    <style:style style:name="T247_17" style:family="text">
      <style:text-properties fo:font-size="11pt" style:font-name-asian="Arial" style:font-size-asian="11pt" style:font-name-complex="Arial" style:font-size-complex="11pt"/>
    </style:style>
    <style:style style:name="T247_18" style:family="text">
      <style:text-properties fo:font-size="11pt" style:font-name-asian="Arial" style:font-size-asian="11pt" style:font-name-complex="Arial" style:font-size-complex="11pt"/>
    </style:style>
    <style:style style:name="T247_19" style:family="text">
      <style:text-properties fo:font-size="11pt" style:font-name-asian="Arial" style:font-size-asian="11pt" style:font-name-complex="Arial" style:font-size-complex="11pt"/>
    </style:style>
    <style:style style:name="T247_20" style:family="text">
      <style:text-properties fo:font-size="11pt" style:font-name-asian="Arial" style:font-size-asian="11pt" style:font-name-complex="Arial" style:font-size-complex="11pt"/>
    </style:style>
    <style:style style:name="T247_21" style:family="text">
      <style:text-properties fo:font-size="11pt" style:font-name-asian="Arial" style:font-size-asian="11pt" style:font-name-complex="Arial" style:font-size-complex="11pt"/>
    </style:style>
    <style:style style:name="T247_22" style:family="text">
      <style:text-properties fo:font-size="11pt" style:font-name-asian="Arial" style:font-size-asian="11pt" style:font-name-complex="Arial" style:font-size-complex="11pt"/>
    </style:style>
    <style:style style:name="T247_23" style:family="text">
      <style:text-properties fo:font-size="11pt" style:font-name-asian="Arial" style:font-size-asian="11pt" style:font-name-complex="Arial" style:font-size-complex="11pt"/>
    </style:style>
    <style:style style:name="T247_24" style:family="text">
      <style:text-properties fo:font-size="11pt" style:font-name-asian="Arial" style:font-size-asian="11pt" style:font-name-complex="Arial" style:font-size-complex="11pt"/>
    </style:style>
    <style:style style:name="T247_25" style:family="text">
      <style:text-properties fo:font-size="11pt" style:font-name-asian="Arial" style:font-size-asian="11pt" style:font-name-complex="Arial" style:font-size-complex="11pt"/>
    </style:style>
    <style:style style:name="T247_26" style:family="text">
      <style:text-properties fo:font-size="11pt" style:font-name-asian="Arial" style:font-size-asian="11pt" style:font-name-complex="Arial" style:font-size-complex="11pt"/>
    </style:style>
    <style:style style:name="T247_27" style:family="text">
      <style:text-properties fo:font-size="11pt" style:font-name-asian="Arial" style:font-size-asian="11pt" style:font-name-complex="Arial" style:font-size-complex="11pt"/>
    </style:style>
    <style:style style:name="T247_28" style:family="text">
      <style:text-properties fo:font-size="11pt" style:font-name-asian="Arial" style:font-size-asian="11pt" style:font-name-complex="Arial" style:font-size-complex="11pt"/>
    </style:style>
    <style:style style:name="T247_29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247_30" style:family="text">
      <style:text-properties fo:font-size="11pt" style:font-name-asian="Arial" style:font-size-asian="11pt" style:font-name-complex="Arial" style:font-size-complex="11pt"/>
    </style:style>
    <style:style style:name="T247_31" style:family="text">
      <style:text-properties fo:font-size="11pt" style:font-name-asian="Arial" style:font-size-asian="11pt" style:font-name-complex="Arial" style:font-size-complex="11pt"/>
    </style:style>
    <style:style style:name="T247_32" style:family="text">
      <style:text-properties fo:font-size="11pt" style:font-name-asian="Arial" style:font-size-asian="11pt" style:font-name-complex="Arial" style:font-size-complex="11pt"/>
    </style:style>
    <style:style style:name="T247_33" style:family="text">
      <style:text-properties fo:font-size="11pt" style:font-name-asian="Arial" style:font-size-asian="11pt" style:font-name-complex="Arial" style:font-size-complex="11pt"/>
    </style:style>
    <style:style style:name="T247_34" style:family="text">
      <style:text-properties fo:font-size="11pt" style:font-name-asian="Arial" style:font-size-asian="11pt" style:font-name-complex="Arial" style:font-size-complex="11pt"/>
    </style:style>
    <style:style style:name="T247_35" style:family="text">
      <style:text-properties fo:font-size="11pt" style:font-name-asian="Arial" style:font-size-asian="11pt" style:font-name-complex="Arial" style:font-size-complex="11pt"/>
    </style:style>
    <style:style style:name="T247_36" style:family="text">
      <style:text-properties fo:font-size="11pt" style:font-name-asian="Arial" style:font-size-asian="11pt" style:font-name-complex="Arial" style:font-size-complex="11pt"/>
    </style:style>
    <style:style style:name="T247_37" style:family="text">
      <style:text-properties fo:font-size="11pt" style:font-name-asian="Arial" style:font-size-asian="11pt" style:font-name-complex="Arial" style:font-size-complex="11pt"/>
    </style:style>
    <style:style style:name="T247_38" style:family="text">
      <style:text-properties fo:font-size="11pt" style:font-name-asian="Arial" style:font-size-asian="11pt" style:font-name-complex="Arial" style:font-size-complex="11pt"/>
    </style:style>
    <style:style style:name="P24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49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249_1" style:family="text">
      <style:text-properties fo:font-size="11pt" style:font-name-asian="Arial" style:font-size-asian="11pt" style:font-name-complex="Arial" style:font-size-complex="11pt"/>
    </style:style>
    <style:style style:name="T249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49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49_4" style:family="text">
      <style:text-properties fo:font-size="11pt" style:font-name-asian="Arial" style:font-size-asian="11pt" style:font-name-complex="Arial" style:font-size-complex="11pt"/>
    </style:style>
    <style:style style:name="T249_5" style:family="text">
      <style:text-properties fo:font-size="11pt" style:font-name-asian="Arial" style:font-size-asian="11pt" style:font-name-complex="Arial" style:font-size-complex="11pt"/>
    </style:style>
    <style:style style:name="P25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250_1" style:family="text">
      <style:text-properties fo:font-size="11pt" style:font-name-asian="Arial" style:font-size-asian="11pt" style:font-name-complex="Arial" style:font-size-complex="11pt"/>
    </style:style>
    <style:style style:name="T250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50_3" style:family="text">
      <style:text-properties fo:font-size="11pt" style:font-name-asian="Arial" style:font-size-asian="11pt" style:font-name-complex="Arial" style:font-size-complex="11pt"/>
    </style:style>
    <style:style style:name="T250_4" style:family="text">
      <style:text-properties fo:font-size="11pt" style:font-name-asian="Arial" style:font-size-asian="11pt" style:font-name-complex="Arial" style:font-size-complex="11pt"/>
    </style:style>
    <style:style style:name="T250_5" style:family="text">
      <style:text-properties fo:font-size="11pt" style:font-name-asian="Arial" style:font-size-asian="11pt" style:font-name-complex="Arial" style:font-size-complex="11pt"/>
    </style:style>
    <style:style style:name="T250_6" style:family="text">
      <style:text-properties fo:font-size="11pt" style:font-name-asian="Arial" style:font-size-asian="11pt" style:font-name-complex="Arial" style:font-size-complex="11pt"/>
    </style:style>
    <style:style style:name="P251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251_1" style:family="text">
      <style:text-properties fo:font-size="11pt" style:font-name-asian="Arial" style:font-size-asian="11pt" style:font-name-complex="Arial" style:font-size-complex="11pt"/>
    </style:style>
    <style:style style:name="T251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1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1_4" style:family="text">
      <style:text-properties fo:font-size="11pt" style:font-name-asian="Arial" style:font-size-asian="11pt" style:font-name-complex="Arial" style:font-size-complex="11pt"/>
    </style:style>
    <style:style style:name="T251_5" style:family="text">
      <style:text-properties fo:font-size="11pt" style:font-name-asian="Arial" style:font-size-asian="11pt" style:font-name-complex="Arial" style:font-size-complex="11pt"/>
    </style:style>
    <style:style style:name="T251_6" style:family="text">
      <style:text-properties fo:font-size="11pt" style:font-name-asian="Arial" style:font-size-asian="11pt" style:font-name-complex="Arial" style:font-size-complex="11pt"/>
    </style:style>
    <style:style style:name="T251_7" style:family="text">
      <style:text-properties fo:font-size="11pt" style:font-name-asian="Arial" style:font-size-asian="11pt" style:font-name-complex="Arial" style:font-size-complex="11pt"/>
    </style:style>
    <style:style style:name="T251_8" style:family="text">
      <style:text-properties fo:font-size="11pt" style:font-name-asian="Arial" style:font-size-asian="11pt" style:font-name-complex="Arial" style:font-size-complex="11pt"/>
    </style:style>
    <style:style style:name="T251_9" style:family="text">
      <style:text-properties fo:font-size="11pt" style:font-name-asian="Arial" style:font-size-asian="11pt" style:font-name-complex="Arial" style:font-size-complex="11pt"/>
    </style:style>
    <style:style style:name="T251_10" style:family="text">
      <style:text-properties fo:font-size="11pt" style:font-name-asian="Arial" style:font-size-asian="11pt" style:font-name-complex="Arial" style:font-size-complex="11pt"/>
    </style:style>
    <style:style style:name="T251_11" style:family="text">
      <style:text-properties fo:font-size="11pt" style:font-name-asian="Arial" style:font-size-asian="11pt" style:font-name-complex="Arial" style:font-size-complex="11pt"/>
    </style:style>
    <style:style style:name="T251_12" style:family="text">
      <style:text-properties fo:font-size="11pt" style:font-name-asian="Arial" style:font-size-asian="11pt" style:font-name-complex="Arial" style:font-size-complex="11pt"/>
    </style:style>
    <style:style style:name="T251_13" style:family="text">
      <style:text-properties fo:font-size="11pt" style:font-name-asian="Arial" style:font-size-asian="11pt" style:font-name-complex="Arial" style:font-size-complex="11pt"/>
    </style:style>
    <style:style style:name="T251_14" style:family="text">
      <style:text-properties fo:font-size="11pt" style:font-name-asian="Arial" style:font-size-asian="11pt" style:font-name-complex="Arial" style:font-size-complex="11pt"/>
    </style:style>
    <style:style style:name="P252" style:family="paragraph" style:parent-style-name="Normal">
      <style:paragraph-properties fo:text-align="justify"/>
    </style:style>
    <style:style style:name="T252_1" style:family="text">
      <style:text-properties fo:font-size="11pt" style:font-name-asian="Arial" style:font-size-asian="11pt" style:font-name-complex="Arial" style:font-size-complex="11pt"/>
    </style:style>
    <style:style style:name="T252_2" style:family="text">
      <style:text-properties fo:font-size="11pt" style:font-name-asian="Arial" style:font-size-asian="11pt" style:font-name-complex="Arial" style:font-size-complex="11pt"/>
    </style:style>
    <style:style style:name="T252_3" style:family="text">
      <style:text-properties fo:font-size="11pt" style:font-name-asian="Arial" style:font-size-asian="11pt" style:font-name-complex="Arial" style:font-size-complex="11pt"/>
    </style:style>
    <style:style style:name="T252_4" style:family="text">
      <style:text-properties fo:font-size="11pt" style:font-name-asian="Arial" style:font-size-asian="11pt" style:font-name-complex="Arial" style:font-size-complex="11pt"/>
    </style:style>
    <style:style style:name="T252_5" style:family="text">
      <style:text-properties fo:font-size="11pt" style:font-name-asian="Arial" style:font-size-asian="11pt" style:font-name-complex="Arial" style:font-size-complex="11pt"/>
    </style:style>
    <style:style style:name="T252_6" style:family="text">
      <style:text-properties fo:font-size="11pt" style:font-name-asian="Arial" style:font-size-asian="11pt" style:font-name-complex="Arial" style:font-size-complex="11pt"/>
    </style:style>
    <style:style style:name="T252_7" style:family="text">
      <style:text-properties fo:font-size="11pt" style:font-name-asian="Arial" style:font-size-asian="11pt" style:font-name-complex="Arial" style:font-size-complex="11pt"/>
    </style:style>
    <style:style style:name="T252_8" style:family="text">
      <style:text-properties fo:font-size="11pt" style:font-name-asian="Arial" style:font-size-asian="11pt" style:font-name-complex="Arial" style:font-size-complex="11pt"/>
    </style:style>
    <style:style style:name="T252_9" style:family="text">
      <style:text-properties fo:font-size="11pt" style:font-name-asian="Arial" style:font-size-asian="11pt" style:font-name-complex="Arial" style:font-size-complex="11pt"/>
    </style:style>
    <style:style style:name="T252_10" style:family="text">
      <style:text-properties fo:font-size="11pt" style:font-name-asian="Arial" style:font-size-asian="11pt" style:font-name-complex="Arial" style:font-size-complex="11pt"/>
    </style:style>
    <style:style style:name="T252_11" style:family="text">
      <style:text-properties fo:font-size="11pt" style:font-name-asian="Arial" style:font-size-asian="11pt" style:font-name-complex="Arial" style:font-size-complex="11pt"/>
    </style:style>
    <style:style style:name="T252_12" style:family="text">
      <style:text-properties fo:font-size="11pt" style:font-name-asian="Arial" style:font-size-asian="11pt" style:font-name-complex="Arial" style:font-size-complex="11pt"/>
    </style:style>
    <style:style style:name="T252_13" style:family="text">
      <style:text-properties fo:font-size="11pt" style:font-name-asian="Arial" style:font-size-asian="11pt" style:font-name-complex="Arial" style:font-size-complex="11pt"/>
    </style:style>
    <style:style style:name="T252_14" style:family="text">
      <style:text-properties fo:font-size="11pt" style:font-name-asian="Arial" style:font-size-asian="11pt" style:font-name-complex="Arial" style:font-size-complex="11pt"/>
    </style:style>
    <style:style style:name="T252_15" style:family="text">
      <style:text-properties fo:font-size="11pt" style:font-name-asian="Arial" style:font-size-asian="11pt" style:font-name-complex="Arial" style:font-size-complex="11pt"/>
    </style:style>
    <style:style style:name="T252_16" style:family="text">
      <style:text-properties fo:font-size="11pt" style:font-name-asian="Arial" style:font-size-asian="11pt" style:font-name-complex="Arial" style:font-size-complex="11pt"/>
    </style:style>
    <style:style style:name="T252_17" style:family="text">
      <style:text-properties fo:font-size="11pt" style:font-name-asian="Arial" style:font-size-asian="11pt" style:font-name-complex="Arial" style:font-size-complex="11pt"/>
    </style:style>
    <style:style style:name="T252_18" style:family="text">
      <style:text-properties fo:font-size="11pt" style:font-name-asian="Arial" style:font-size-asian="11pt" style:font-name-complex="Arial" style:font-size-complex="11pt"/>
    </style:style>
    <style:style style:name="T252_19" style:family="text">
      <style:text-properties fo:font-size="11pt" style:font-name-asian="Arial" style:font-size-asian="11pt" style:font-name-complex="Arial" style:font-size-complex="11pt"/>
    </style:style>
    <style:style style:name="T252_20" style:family="text">
      <style:text-properties fo:font-size="11pt" style:font-name-asian="Arial" style:font-size-asian="11pt" style:font-name-complex="Arial" style:font-size-complex="11pt"/>
    </style:style>
    <style:style style:name="T252_21" style:family="text">
      <style:text-properties fo:font-size="11pt" style:font-name-asian="Arial" style:font-size-asian="11pt" style:font-name-complex="Arial" style:font-size-complex="11pt"/>
    </style:style>
    <style:style style:name="T252_22" style:family="text">
      <style:text-properties fo:font-size="11pt" style:font-name-asian="Arial" style:font-size-asian="11pt" style:font-name-complex="Arial" style:font-size-complex="11pt"/>
    </style:style>
    <style:style style:name="T252_23" style:family="text">
      <style:text-properties fo:font-size="11pt" style:font-name-asian="Arial" style:font-size-asian="11pt" style:font-name-complex="Arial" style:font-size-complex="11pt"/>
    </style:style>
    <style:style style:name="T252_24" style:family="text">
      <style:text-properties fo:font-size="11pt" style:font-name-asian="Arial" style:font-size-asian="11pt" style:font-name-complex="Arial" style:font-size-complex="11pt"/>
    </style:style>
    <style:style style:name="T252_25" style:family="text">
      <style:text-properties fo:font-size="11pt" style:font-name-asian="Arial" style:font-size-asian="11pt" style:font-name-complex="Arial" style:font-size-complex="11pt"/>
    </style:style>
    <style:style style:name="T252_26" style:family="text">
      <style:text-properties fo:font-size="11pt" style:font-name-asian="Arial" style:font-size-asian="11pt" style:font-name-complex="Arial" style:font-size-complex="11pt"/>
    </style:style>
    <style:style style:name="T252_27" style:family="text">
      <style:text-properties fo:font-size="11pt" style:font-name-asian="Arial" style:font-size-asian="11pt" style:font-name-complex="Arial" style:font-size-complex="11pt"/>
    </style:style>
    <style:style style:name="T252_28" style:family="text">
      <style:text-properties fo:font-size="11pt" style:font-name-asian="Arial" style:font-size-asian="11pt" style:font-name-complex="Arial" style:font-size-complex="11pt"/>
    </style:style>
    <style:style style:name="T252_29" style:family="text">
      <style:text-properties fo:font-size="11pt" style:font-name-asian="Arial" style:font-size-asian="11pt" style:font-name-complex="Arial" style:font-size-complex="11pt"/>
    </style:style>
    <style:style style:name="P25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54" style:family="paragraph" style:parent-style-name="Normal">
      <style:paragraph-properties fo:text-align="justify"/>
    </style:style>
    <style:style style:name="T25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4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54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5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256" style:family="paragraph" style:parent-style-name="Normal">
      <style:paragraph-properties fo:text-align="justify"/>
    </style:style>
    <style:style style:name="T256_1" style:family="text">
      <style:text-properties fo:font-size="11pt" style:font-name-asian="Arial" style:font-size-asian="11pt" style:font-name-complex="Arial" style:font-size-complex="11pt"/>
    </style:style>
    <style:style style:name="T256_2" style:family="text">
      <style:text-properties fo:font-size="11pt" style:font-name-asian="Arial" style:font-size-asian="11pt" style:font-name-complex="Arial" style:font-size-complex="11pt"/>
    </style:style>
    <style:style style:name="T256_3" style:family="text">
      <style:text-properties fo:font-size="11pt" style:font-name-asian="Arial" style:font-size-asian="11pt" style:font-name-complex="Arial" style:font-size-complex="11pt"/>
    </style:style>
    <style:style style:name="T256_4" style:family="text">
      <style:text-properties fo:font-size="11pt" style:font-name-asian="Arial" style:font-size-asian="11pt" style:font-name-complex="Arial" style:font-size-complex="11pt"/>
    </style:style>
    <style:style style:name="T256_5" style:family="text">
      <style:text-properties fo:font-size="11pt" style:font-name-asian="Arial" style:font-size-asian="11pt" style:font-name-complex="Arial" style:font-size-complex="11pt"/>
    </style:style>
    <style:style style:name="T256_6" style:family="text">
      <style:text-properties fo:font-size="11pt" style:font-name-asian="Arial" style:font-size-asian="11pt" style:font-name-complex="Arial" style:font-size-complex="11pt"/>
    </style:style>
    <style:style style:name="T256_7" style:family="text">
      <style:text-properties fo:font-size="11pt" style:font-name-asian="Arial" style:font-size-asian="11pt" style:font-name-complex="Arial" style:font-size-complex="11pt"/>
    </style:style>
    <style:style style:name="T256_8" style:family="text">
      <style:text-properties fo:font-size="11pt" style:font-name-asian="Arial" style:font-size-asian="11pt" style:font-name-complex="Arial" style:font-size-complex="11pt"/>
    </style:style>
    <style:style style:name="T256_9" style:family="text">
      <style:text-properties fo:font-size="11pt" style:font-name-asian="Arial" style:font-size-asian="11pt" style:font-name-complex="Arial" style:font-size-complex="11pt"/>
    </style:style>
    <style:style style:name="T256_10" style:family="text">
      <style:text-properties fo:font-size="11pt" style:font-name-asian="Arial" style:font-size-asian="11pt" style:font-name-complex="Arial" style:font-size-complex="11pt"/>
    </style:style>
    <style:style style:name="T256_11" style:family="text">
      <style:text-properties fo:font-size="11pt" style:font-name-asian="Arial" style:font-size-asian="11pt" style:font-name-complex="Arial" style:font-size-complex="11pt"/>
    </style:style>
    <style:style style:name="T256_12" style:family="text">
      <style:text-properties fo:font-size="11pt" style:font-name-asian="Arial" style:font-size-asian="11pt" style:font-name-complex="Arial" style:font-size-complex="11pt"/>
    </style:style>
    <style:style style:name="T256_13" style:family="text">
      <style:text-properties fo:font-size="11pt" style:font-name-asian="Arial" style:font-size-asian="11pt" style:font-name-complex="Arial" style:font-size-complex="11pt"/>
    </style:style>
    <style:style style:name="T256_14" style:family="text">
      <style:text-properties fo:font-size="11pt" style:font-name-asian="Arial" style:font-size-asian="11pt" style:font-name-complex="Arial" style:font-size-complex="11pt"/>
    </style:style>
    <style:style style:name="T256_15" style:family="text">
      <style:text-properties fo:font-size="11pt" style:font-name-asian="Arial" style:font-size-asian="11pt" style:font-name-complex="Arial" style:font-size-complex="11pt"/>
    </style:style>
    <style:style style:name="T256_16" style:family="text">
      <style:text-properties fo:font-size="11pt" style:font-name-asian="Arial" style:font-size-asian="11pt" style:font-name-complex="Arial" style:font-size-complex="11pt"/>
    </style:style>
    <style:style style:name="T256_17" style:family="text">
      <style:text-properties fo:font-size="11pt" style:font-name-asian="Arial" style:font-size-asian="11pt" style:font-name-complex="Arial" style:font-size-complex="11pt"/>
    </style:style>
    <style:style style:name="T256_18" style:family="text">
      <style:text-properties fo:font-size="11pt" style:font-name-asian="Arial" style:font-size-asian="11pt" style:font-name-complex="Arial" style:font-size-complex="11pt"/>
    </style:style>
    <style:style style:name="T256_19" style:family="text">
      <style:text-properties fo:font-size="11pt" style:font-name-asian="Arial" style:font-size-asian="11pt" style:font-name-complex="Arial" style:font-size-complex="11pt"/>
    </style:style>
    <style:style style:name="P25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58" style:family="paragraph" style:parent-style-name="Normal">
      <style:paragraph-properties fo:text-align="justify"/>
    </style:style>
    <style:style style:name="T25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25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60" style:family="paragraph" style:parent-style-name="Normal">
      <style:paragraph-properties fo:text-align="justify"/>
    </style:style>
    <style:style style:name="T260_1" style:family="text">
      <style:text-properties fo:font-size="11pt" style:font-name-asian="Arial" style:font-size-asian="11pt" style:font-name-complex="Arial" style:font-size-complex="11pt"/>
    </style:style>
    <style:style style:name="T260_2" style:family="text">
      <style:text-properties fo:font-size="11pt" style:font-name-asian="Arial" style:font-size-asian="11pt" style:font-name-complex="Arial" style:font-size-complex="11pt"/>
    </style:style>
    <style:style style:name="T260_3" style:family="text">
      <style:text-properties fo:font-size="11pt" style:font-name-asian="Arial" style:font-size-asian="11pt" style:font-name-complex="Arial" style:font-size-complex="11pt"/>
    </style:style>
    <style:style style:name="T260_4" style:family="text">
      <style:text-properties fo:font-size="11pt" style:font-name-asian="Arial" style:font-size-asian="11pt" style:font-name-complex="Arial" style:font-size-complex="11pt"/>
    </style:style>
    <style:style style:name="T260_5" style:family="text">
      <style:text-properties fo:font-size="11pt" style:font-name-asian="Arial" style:font-size-asian="11pt" style:font-name-complex="Arial" style:font-size-complex="11pt"/>
    </style:style>
    <style:style style:name="T260_6" style:family="text">
      <style:text-properties fo:font-size="11pt" style:font-name-asian="Arial" style:font-size-asian="11pt" style:font-name-complex="Arial" style:font-size-complex="11pt"/>
    </style:style>
    <style:style style:name="T260_7" style:family="text">
      <style:text-properties fo:font-size="11pt" style:font-name-asian="Arial" style:font-size-asian="11pt" style:font-name-complex="Arial" style:font-size-complex="11pt"/>
    </style:style>
    <style:style style:name="T260_8" style:family="text">
      <style:text-properties fo:font-size="11pt" style:font-name-asian="Arial" style:font-size-asian="11pt" style:font-name-complex="Arial" style:font-size-complex="11pt"/>
    </style:style>
    <style:style style:name="T260_9" style:family="text">
      <style:text-properties fo:font-size="11pt" style:font-name-asian="Arial" style:font-size-asian="11pt" style:font-name-complex="Arial" style:font-size-complex="11pt"/>
    </style:style>
    <style:style style:name="T260_10" style:family="text">
      <style:text-properties fo:font-size="11pt" style:font-name-asian="Arial" style:font-size-asian="11pt" style:font-name-complex="Arial" style:font-size-complex="11pt"/>
    </style:style>
    <style:style style:name="T260_11" style:family="text">
      <style:text-properties fo:font-size="11pt" style:font-name-asian="Arial" style:font-size-asian="11pt" style:font-name-complex="Arial" style:font-size-complex="11pt"/>
    </style:style>
    <style:style style:name="T260_12" style:family="text">
      <style:text-properties fo:font-size="11pt" style:font-name-asian="Arial" style:font-size-asian="11pt" style:font-name-complex="Arial" style:font-size-complex="11pt"/>
    </style:style>
    <style:style style:name="T260_13" style:family="text">
      <style:text-properties fo:font-size="11pt" style:font-name-asian="Arial" style:font-size-asian="11pt" style:font-name-complex="Arial" style:font-size-complex="11pt"/>
    </style:style>
    <style:style style:name="T260_14" style:family="text">
      <style:text-properties fo:font-size="11pt" style:font-name-asian="Arial" style:font-size-asian="11pt" style:font-name-complex="Arial" style:font-size-complex="11pt"/>
    </style:style>
    <style:style style:name="T260_15" style:family="text">
      <style:text-properties fo:font-size="11pt" style:font-name-asian="Arial" style:font-size-asian="11pt" style:font-name-complex="Arial" style:font-size-complex="11pt"/>
    </style:style>
    <style:style style:name="T260_16" style:family="text">
      <style:text-properties fo:font-size="11pt" style:font-name-asian="Arial" style:font-size-asian="11pt" style:font-name-complex="Arial" style:font-size-complex="11pt"/>
    </style:style>
    <style:style style:name="T260_17" style:family="text">
      <style:text-properties fo:font-size="11pt" style:font-name-asian="Arial" style:font-size-asian="11pt" style:font-name-complex="Arial" style:font-size-complex="11pt"/>
    </style:style>
    <style:style style:name="T260_18" style:family="text">
      <style:text-properties fo:font-size="11pt" style:font-name-asian="Arial" style:font-size-asian="11pt" style:font-name-complex="Arial" style:font-size-complex="11pt"/>
    </style:style>
    <style:style style:name="T260_19" style:family="text">
      <style:text-properties fo:font-size="11pt" style:font-name-asian="Arial" style:font-size-asian="11pt" style:font-name-complex="Arial" style:font-size-complex="11pt"/>
    </style:style>
    <style:style style:name="T260_20" style:family="text">
      <style:text-properties fo:font-size="11pt" style:font-name-asian="Arial" style:font-size-asian="11pt" style:font-name-complex="Arial" style:font-size-complex="11pt"/>
    </style:style>
    <style:style style:name="T260_21" style:family="text">
      <style:text-properties fo:font-size="11pt" style:font-name-asian="Arial" style:font-size-asian="11pt" style:font-name-complex="Arial" style:font-size-complex="11pt"/>
    </style:style>
    <style:style style:name="T260_22" style:family="text">
      <style:text-properties fo:font-size="11pt" style:font-name-asian="Arial" style:font-size-asian="11pt" style:font-name-complex="Arial" style:font-size-complex="11pt"/>
    </style:style>
    <style:style style:name="T260_23" style:family="text">
      <style:text-properties fo:font-size="11pt" style:font-name-asian="Arial" style:font-size-asian="11pt" style:font-name-complex="Arial" style:font-size-complex="11pt"/>
    </style:style>
    <style:style style:name="T260_24" style:family="text">
      <style:text-properties fo:font-size="11pt" style:font-name-asian="Arial" style:font-size-asian="11pt" style:font-name-complex="Arial" style:font-size-complex="11pt"/>
    </style:style>
    <style:style style:name="T260_25" style:family="text">
      <style:text-properties fo:font-size="11pt" style:font-name-asian="Arial" style:font-size-asian="11pt" style:font-name-complex="Arial" style:font-size-complex="11pt"/>
    </style:style>
    <style:style style:name="T260_26" style:family="text">
      <style:text-properties fo:font-size="11pt" style:font-name-asian="Arial" style:font-size-asian="11pt" style:font-name-complex="Arial" style:font-size-complex="11pt"/>
    </style:style>
    <style:style style:name="T260_27" style:family="text">
      <style:text-properties fo:font-size="11pt" style:font-name-asian="Arial" style:font-size-asian="11pt" style:font-name-complex="Arial" style:font-size-complex="11pt"/>
    </style:style>
    <style:style style:name="T260_28" style:family="text">
      <style:text-properties fo:font-size="11pt" style:font-name-asian="Arial" style:font-size-asian="11pt" style:font-name-complex="Arial" style:font-size-complex="11pt"/>
    </style:style>
    <style:style style:name="T260_29" style:family="text">
      <style:text-properties fo:font-size="11pt" style:font-name-asian="Arial" style:font-size-asian="11pt" style:font-name-complex="Arial" style:font-size-complex="11pt"/>
    </style:style>
    <style:style style:name="T260_30" style:family="text">
      <style:text-properties fo:font-size="11pt" style:font-name-asian="Arial" style:font-size-asian="11pt" style:font-name-complex="Arial" style:font-size-complex="11pt"/>
    </style:style>
    <style:style style:name="T260_31" style:family="text">
      <style:text-properties fo:font-size="11pt" style:font-name-asian="Arial" style:font-size-asian="11pt" style:font-name-complex="Arial" style:font-size-complex="11pt"/>
    </style:style>
    <style:style style:name="T260_32" style:family="text">
      <style:text-properties fo:font-size="11pt" style:font-name-asian="Arial" style:font-size-asian="11pt" style:font-name-complex="Arial" style:font-size-complex="11pt"/>
    </style:style>
    <style:style style:name="P26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able10" style:family="table">
      <style:table-properties table:align="left" style:width="15.903cm" fo:margin-left="0cm"/>
    </style:style>
    <style:style style:name="Column35" style:family="table-column">
      <style:table-column-properties style:column-width="3.976cm"/>
    </style:style>
    <style:style style:name="Column36" style:family="table-column">
      <style:table-column-properties style:column-width="3.976cm"/>
    </style:style>
    <style:style style:name="Column37" style:family="table-column">
      <style:table-column-properties style:column-width="3.976cm"/>
    </style:style>
    <style:style style:name="Column38" style:family="table-column">
      <style:table-column-properties style:column-width="3.976cm"/>
    </style:style>
    <style:style style:name="Row31" style:family="table-row"/>
    <style:style style:name="Cell1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32" style:family="table-row"/>
    <style:style style:name="Cell1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center" fo:line-height="100%" fo:margin-bottom="0cm"/>
    </style:style>
    <style:style style:name="T26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line-height="100%" fo:margin-bottom="0cm"/>
    </style:style>
    <style:style style:name="T2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 fo:line-height="100%" fo:margin-bottom="0cm"/>
    </style:style>
    <style:style style:name="T267_1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/>
    <style:style style:name="Cell1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100%" fo:margin-bottom="0cm"/>
    </style:style>
    <style:style style:name="T26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 fo:line-height="100%" fo:margin-bottom="0cm"/>
    </style:style>
    <style:style style:name="T26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line-height="100%" fo:margin-bottom="0cm"/>
    </style:style>
    <style:style style:name="T27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7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7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line-height="100%" fo:margin-bottom="0cm"/>
    </style:style>
    <style:style style:name="T27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7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11" style:family="table">
      <style:table-properties table:align="left" style:width="15.849cm" fo:margin-left="0cm"/>
    </style:style>
    <style:style style:name="Column39" style:family="table-column">
      <style:table-column-properties style:column-width="4.048cm"/>
    </style:style>
    <style:style style:name="Column40" style:family="table-column">
      <style:table-column-properties style:column-width="3.731cm"/>
    </style:style>
    <style:style style:name="Column41" style:family="table-column">
      <style:table-column-properties style:column-width="8.07cm"/>
    </style:style>
    <style:style style:name="Row34" style:family="table-row"/>
    <style:style style:name="Cell1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line-height="100%" fo:margin-bottom="0cm"/>
    </style:style>
    <style:style style:name="T27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line-height="100%" fo:margin-bottom="0cm"/>
    </style:style>
    <style:style style:name="T27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line-height="100%" fo:margin-bottom="0cm"/>
    </style:style>
    <style:style style:name="T27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5" style:family="table-row"/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100%" fo:margin-bottom="0cm"/>
    </style:style>
    <style:style style:name="T27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7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7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line-height="100%" fo:margin-bottom="0cm"/>
    </style:style>
    <style:style style:name="T27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79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P280" style:family="paragraph" style:parent-style-name="Normal">
      <style:paragraph-properties fo:line-height="100%" fo:margin-bottom="0cm"/>
    </style:style>
    <style:style style:name="T2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36" style:family="table-row"/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line-height="100%" fo:margin-bottom="0cm"/>
    </style:style>
    <style:style style:name="T2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8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84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8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87" style:family="paragraph" style:parent-style-name="Normal">
      <style:paragraph-properties fo:text-align="justify"/>
    </style:style>
    <style:style style:name="T287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28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89" style:family="paragraph" style:parent-style-name="Normal">
      <style:paragraph-properties fo:text-align="justify"/>
    </style:style>
    <style:style style:name="T289_1" style:family="text">
      <style:text-properties fo:font-size="11pt" style:font-name-asian="Arial" style:font-size-asian="11pt" style:font-name-complex="Arial" style:font-size-complex="11pt"/>
    </style:style>
    <style:style style:name="T289_2" style:family="text">
      <style:text-properties fo:font-size="11pt" style:font-name-asian="Arial" style:font-size-asian="11pt" style:font-name-complex="Arial" style:font-size-complex="11pt"/>
    </style:style>
    <style:style style:name="T289_3" style:family="text">
      <style:text-properties fo:font-size="11pt" style:font-name-asian="Arial" style:font-size-asian="11pt" style:font-name-complex="Arial" style:font-size-complex="11pt"/>
    </style:style>
    <style:style style:name="T289_4" style:family="text">
      <style:text-properties fo:font-size="11pt" style:font-name-asian="Arial" style:font-size-asian="11pt" style:font-name-complex="Arial" style:font-size-complex="11pt"/>
    </style:style>
    <style:style style:name="T289_5" style:family="text">
      <style:text-properties fo:font-size="11pt" style:font-name-asian="Arial" style:font-size-asian="11pt" style:font-name-complex="Arial" style:font-size-complex="11pt"/>
    </style:style>
    <style:style style:name="T289_6" style:family="text">
      <style:text-properties fo:font-size="11pt" style:font-name-asian="Arial" style:font-size-asian="11pt" style:font-name-complex="Arial" style:font-size-complex="11pt"/>
    </style:style>
    <style:style style:name="T289_7" style:family="text">
      <style:text-properties fo:font-size="11pt" style:font-name-asian="Arial" style:font-size-asian="11pt" style:font-name-complex="Arial" style:font-size-complex="11pt"/>
    </style:style>
    <style:style style:name="T289_8" style:family="text">
      <style:text-properties fo:font-size="11pt" style:font-name-asian="Arial" style:font-size-asian="11pt" style:font-name-complex="Arial" style:font-size-complex="11pt"/>
    </style:style>
    <style:style style:name="T289_9" style:family="text">
      <style:text-properties fo:font-size="11pt" style:font-name-asian="Arial" style:font-size-asian="11pt" style:font-name-complex="Arial" style:font-size-complex="11pt"/>
    </style:style>
    <style:style style:name="T289_10" style:family="text">
      <style:text-properties fo:font-size="11pt" style:font-name-asian="Arial" style:font-size-asian="11pt" style:font-name-complex="Arial" style:font-size-complex="11pt"/>
    </style:style>
    <style:style style:name="T289_11" style:family="text">
      <style:text-properties fo:font-size="11pt" style:font-name-asian="Arial" style:font-size-asian="11pt" style:font-name-complex="Arial" style:font-size-complex="11pt"/>
    </style:style>
    <style:style style:name="T289_12" style:family="text">
      <style:text-properties fo:font-size="11pt" style:font-name-asian="Arial" style:font-size-asian="11pt" style:font-name-complex="Arial" style:font-size-complex="11pt"/>
    </style:style>
    <style:style style:name="T289_13" style:family="text">
      <style:text-properties fo:font-size="11pt" style:font-name-asian="Arial" style:font-size-asian="11pt" style:font-name-complex="Arial" style:font-size-complex="11pt"/>
    </style:style>
    <style:style style:name="T289_14" style:family="text">
      <style:text-properties fo:font-size="11pt" style:font-name-asian="Arial" style:font-size-asian="11pt" style:font-name-complex="Arial" style:font-size-complex="11pt"/>
    </style:style>
    <style:style style:name="P29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font-size="11pt" style:font-name-asian="Arial" style:font-size-asian="11pt" style:font-name-complex="Arial" style:font-size-complex="11pt"/>
    </style:style>
    <style:style style:name="T291_2" style:family="text">
      <style:text-properties fo:font-size="11pt" style:font-name-asian="Arial" style:font-size-asian="11pt" style:font-name-complex="Arial" style:font-size-complex="11pt"/>
    </style:style>
    <style:style style:name="T291_3" style:family="text">
      <style:text-properties fo:font-size="11pt" style:font-name-asian="Arial" style:font-size-asian="11pt" style:font-name-complex="Arial" style:font-size-complex="11pt"/>
    </style:style>
    <style:style style:name="T291_4" style:family="text">
      <style:text-properties fo:font-size="11pt" style:font-name-asian="Arial" style:font-size-asian="11pt" style:font-name-complex="Arial" style:font-size-complex="11pt"/>
    </style:style>
    <style:style style:name="T291_5" style:family="text">
      <style:text-properties fo:font-size="11pt" style:font-name-asian="Arial" style:font-size-asian="11pt" style:font-name-complex="Arial" style:font-size-complex="11pt"/>
    </style:style>
    <style:style style:name="T291_6" style:family="text">
      <style:text-properties fo:font-size="11pt" style:font-name-asian="Arial" style:font-size-asian="11pt" style:font-name-complex="Arial" style:font-size-complex="11pt"/>
    </style:style>
    <style:style style:name="T291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91_8" style:family="text">
      <style:text-properties fo:font-size="11pt" style:font-name-asian="Arial" style:font-size-asian="11pt" style:font-name-complex="Arial" style:font-size-complex="11pt"/>
    </style:style>
    <style:style style:name="T291_9" style:family="text">
      <style:text-properties fo:font-size="11pt" style:font-name-asian="Arial" style:font-size-asian="11pt" style:font-name-complex="Arial" style:font-size-complex="11pt"/>
    </style:style>
    <style:style style:name="T291_10" style:family="text">
      <style:text-properties fo:font-size="11pt" style:font-name-asian="Arial" style:font-size-asian="11pt" style:font-name-complex="Arial" style:font-size-complex="11pt"/>
    </style:style>
    <style:style style:name="T291_11" style:family="text">
      <style:text-properties fo:font-size="11pt" style:font-name-asian="Arial" style:font-size-asian="11pt" style:font-name-complex="Arial" style:font-size-complex="11pt"/>
    </style:style>
    <style:style style:name="T291_12" style:family="text">
      <style:text-properties fo:font-size="11pt" style:font-name-asian="Arial" style:font-size-asian="11pt" style:font-name-complex="Arial" style:font-size-complex="11pt"/>
    </style:style>
    <style:style style:name="T291_13" style:family="text">
      <style:text-properties fo:font-size="11pt" style:font-name-asian="Arial" style:font-size-asian="11pt" style:font-name-complex="Arial" style:font-size-complex="11pt"/>
    </style:style>
    <style:style style:name="T291_14" style:family="text">
      <style:text-properties fo:font-size="11pt" style:font-name-asian="Arial" style:font-size-asian="11pt" style:font-name-complex="Arial" style:font-size-complex="11pt"/>
    </style:style>
    <style:style style:name="P29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fo:font-size="11pt" style:font-name-asian="Arial" style:font-size-asian="11pt" style:font-name-complex="Arial" style:font-size-complex="11pt"/>
    </style:style>
    <style:style style:name="P29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95" style:family="paragraph" style:parent-style-name="Normal">
      <style:paragraph-properties fo:text-align="justify"/>
    </style:style>
    <style:style style:name="T295_1" style:family="text">
      <style:text-properties fo:font-size="11pt" style:font-name-asian="Arial" style:font-size-asian="11pt" style:font-name-complex="Arial" style:font-size-complex="11pt"/>
    </style:style>
    <style:style style:name="T295_2" style:family="text">
      <style:text-properties fo:font-size="11pt" style:font-name-asian="Arial" style:font-size-asian="11pt" style:font-name-complex="Arial" style:font-size-complex="11pt"/>
    </style:style>
    <style:style style:name="T295_3" style:family="text">
      <style:text-properties fo:font-size="11pt" style:font-name-asian="Arial" style:font-size-asian="11pt" style:font-name-complex="Arial" style:font-size-complex="11pt"/>
    </style:style>
    <style:style style:name="T295_4" style:family="text">
      <style:text-properties fo:font-size="11pt" style:font-name-asian="Arial" style:font-size-asian="11pt" style:font-name-complex="Arial" style:font-size-complex="11pt"/>
    </style:style>
    <style:style style:name="T295_5" style:family="text">
      <style:text-properties fo:font-size="11pt" style:font-name-asian="Arial" style:font-size-asian="11pt" style:font-name-complex="Arial" style:font-size-complex="11pt"/>
    </style:style>
    <style:style style:name="T295_6" style:family="text">
      <style:text-properties fo:font-size="11pt" style:font-name-asian="Arial" style:font-size-asian="11pt" style:font-name-complex="Arial" style:font-size-complex="11pt"/>
    </style:style>
    <style:style style:name="T295_7" style:family="text">
      <style:text-properties fo:font-size="11pt" style:font-name-asian="Arial" style:font-size-asian="11pt" style:font-name-complex="Arial" style:font-size-complex="11pt"/>
    </style:style>
    <style:style style:name="T295_8" style:family="text">
      <style:text-properties fo:font-size="11pt" style:font-name-asian="Arial" style:font-size-asian="11pt" style:font-name-complex="Arial" style:font-size-complex="11pt"/>
    </style:style>
    <style:style style:name="T295_9" style:family="text">
      <style:text-properties fo:font-size="11pt" style:font-name-asian="Arial" style:font-size-asian="11pt" style:font-name-complex="Arial" style:font-size-complex="11pt"/>
    </style:style>
    <style:style style:name="T295_10" style:family="text">
      <style:text-properties fo:font-size="11pt" style:font-name-asian="Arial" style:font-size-asian="11pt" style:font-name-complex="Arial" style:font-size-complex="11pt"/>
    </style:style>
    <style:style style:name="T295_11" style:family="text">
      <style:text-properties fo:font-size="11pt" style:font-name-asian="Arial" style:font-size-asian="11pt" style:font-name-complex="Arial" style:font-size-complex="11pt"/>
    </style:style>
    <style:style style:name="T295_12" style:family="text">
      <style:text-properties fo:font-size="11pt" style:font-name-asian="Arial" style:font-size-asian="11pt" style:font-name-complex="Arial" style:font-size-complex="11pt"/>
    </style:style>
    <style:style style:name="T295_13" style:family="text">
      <style:text-properties fo:font-size="11pt" style:font-name-asian="Arial" style:font-size-asian="11pt" style:font-name-complex="Arial" style:font-size-complex="11pt"/>
    </style:style>
    <style:style style:name="T295_14" style:family="text">
      <style:text-properties fo:font-size="11pt" style:font-name-asian="Arial" style:font-size-asian="11pt" style:font-name-complex="Arial" style:font-size-complex="11pt"/>
    </style:style>
    <style:style style:name="T295_15" style:family="text">
      <style:text-properties fo:font-size="11pt" style:font-name-asian="Arial" style:font-size-asian="11pt" style:font-name-complex="Arial" style:font-size-complex="11pt"/>
    </style:style>
    <style:style style:name="T295_16" style:family="text">
      <style:text-properties fo:font-size="11pt" style:font-name-asian="Arial" style:font-size-asian="11pt" style:font-name-complex="Arial" style:font-size-complex="11pt"/>
    </style:style>
    <style:style style:name="T295_17" style:family="text">
      <style:text-properties fo:font-size="11pt" style:font-name-asian="Arial" style:font-size-asian="11pt" style:font-name-complex="Arial" style:font-size-complex="11pt"/>
    </style:style>
    <style:style style:name="T295_18" style:family="text">
      <style:text-properties fo:font-size="11pt" style:font-name-asian="Arial" style:font-size-asian="11pt" style:font-name-complex="Arial" style:font-size-complex="11pt"/>
    </style:style>
    <style:style style:name="T295_19" style:family="text">
      <style:text-properties fo:font-size="11pt" style:font-name-asian="Arial" style:font-size-asian="11pt" style:font-name-complex="Arial" style:font-size-complex="11pt"/>
    </style:style>
    <style:style style:name="T295_20" style:family="text">
      <style:text-properties fo:font-size="11pt" style:font-name-asian="Arial" style:font-size-asian="11pt" style:font-name-complex="Arial" style:font-size-complex="11pt"/>
    </style:style>
    <style:style style:name="T295_21" style:family="text">
      <style:text-properties fo:font-size="11pt" style:font-name-asian="Arial" style:font-size-asian="11pt" style:font-name-complex="Arial" style:font-size-complex="11pt"/>
    </style:style>
    <style:style style:name="T295_22" style:family="text">
      <style:text-properties fo:font-size="11pt" style:font-name-asian="Arial" style:font-size-asian="11pt" style:font-name-complex="Arial" style:font-size-complex="11pt"/>
    </style:style>
    <style:style style:name="P29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97" style:family="paragraph" style:parent-style-name="List_20_Paragraph">
      <style:paragraph-properties fo:text-align="justify"/>
    </style:style>
    <style:style style:name="T297_1" style:family="text">
      <style:text-properties fo:font-size="11pt" style:font-name-asian="Arial" style:font-size-asian="11pt" style:font-name-complex="Arial" style:font-size-complex="11pt"/>
    </style:style>
    <style:style style:name="T297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98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298_1" style:family="text">
      <style:text-properties fo:font-size="11pt" style:font-name-asian="Arial" style:font-size-asian="11pt" style:font-name-complex="Arial" style:font-size-complex="11pt"/>
    </style:style>
    <style:style style:name="T298_2" style:family="text">
      <style:text-properties fo:font-size="11pt" style:font-name-asian="Arial" style:font-size-asian="11pt" style:font-name-complex="Arial" style:font-size-complex="11pt"/>
    </style:style>
    <style:style style:name="T298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98_4" style:family="text">
      <style:text-properties fo:font-size="11pt" style:font-name-asian="Arial" style:font-size-asian="11pt" style:font-name-complex="Arial" style:font-size-complex="11pt"/>
    </style:style>
    <style:style style:name="P299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299_1" style:family="text">
      <style:text-properties fo:font-size="11pt" style:font-name-asian="Arial" style:font-size-asian="11pt" style:font-name-complex="Arial" style:font-size-complex="11pt"/>
    </style:style>
    <style:style style:name="T299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99_3" style:family="text">
      <style:text-properties fo:font-size="11pt" style:font-name-asian="Arial" style:font-size-asian="11pt" style:font-name-complex="Arial" style:font-size-complex="11pt"/>
    </style:style>
    <style:style style:name="T299_4" style:family="text">
      <style:text-properties fo:font-size="11pt" style:font-name-asian="Arial" style:font-size-asian="11pt" style:font-name-complex="Arial" style:font-size-complex="11pt"/>
    </style:style>
    <style:style style:name="P30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300_1" style:family="text">
      <style:text-properties fo:font-size="11pt" style:font-name-asian="Arial" style:font-size-asian="11pt" style:font-name-complex="Arial" style:font-size-complex="11pt"/>
    </style:style>
    <style:style style:name="T300_2" style:family="text">
      <style:text-properties fo:font-size="11pt" style:font-name-asian="Arial" style:font-size-asian="11pt" style:font-name-complex="Arial" style:font-size-complex="11pt"/>
    </style:style>
    <style:style style:name="T300_3" style:family="text">
      <style:text-properties fo:font-size="11pt" style:font-name-asian="Arial" style:font-size-asian="11pt" style:font-name-complex="Arial" style:font-size-complex="11pt"/>
    </style:style>
    <style:style style:name="T300_4" style:family="text">
      <style:text-properties fo:font-size="11pt" style:font-name-asian="Arial" style:font-size-asian="11pt" style:font-name-complex="Arial" style:font-size-complex="11pt"/>
    </style:style>
    <style:style style:name="T300_5" style:family="text">
      <style:text-properties fo:font-size="11pt" style:font-name-asian="Arial" style:font-size-asian="11pt" style:font-name-complex="Arial" style:font-size-complex="11pt"/>
    </style:style>
    <style:style style:name="T300_6" style:family="text">
      <style:text-properties fo:font-size="11pt" style:font-name-asian="Arial" style:font-size-asian="11pt" style:font-name-complex="Arial" style:font-size-complex="11pt"/>
    </style:style>
    <style:style style:name="T300_7" style:family="text">
      <style:text-properties fo:font-size="11pt" style:font-name-asian="Arial" style:font-size-asian="11pt" style:font-name-complex="Arial" style:font-size-complex="11pt"/>
    </style:style>
    <style:style style:name="T300_8" style:family="text">
      <style:text-properties fo:font-size="11pt" style:font-name-asian="Arial" style:font-size-asian="11pt" style:font-name-complex="Arial" style:font-size-complex="11pt"/>
    </style:style>
    <style:style style:name="T300_9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0_10" style:family="text">
      <style:text-properties fo:font-size="11pt" style:font-name-asian="Arial" style:font-size-asian="11pt" style:font-name-complex="Arial" style:font-size-complex="11pt"/>
    </style:style>
    <style:style style:name="P301" style:family="paragraph" style:parent-style-name="Normal">
      <style:paragraph-properties fo:text-align="justify"/>
    </style:style>
    <style:style style:name="T30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1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01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0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03" style:family="paragraph" style:parent-style-name="Normal">
      <style:paragraph-properties fo:text-align="justify"/>
    </style:style>
    <style:style style:name="T303_1" style:family="text">
      <style:text-properties fo:font-size="11pt" style:font-name-asian="Arial" style:font-size-asian="11pt" style:font-name-complex="Arial" style:font-size-complex="11pt"/>
    </style:style>
    <style:style style:name="T303_2" style:family="text">
      <style:text-properties fo:font-size="11pt" style:font-name-asian="Arial" style:font-size-asian="11pt" style:font-name-complex="Arial" style:font-size-complex="11pt"/>
    </style:style>
    <style:style style:name="T303_3" style:family="text">
      <style:text-properties fo:font-size="11pt" style:font-name-asian="Arial" style:font-size-asian="11pt" style:font-name-complex="Arial" style:font-size-complex="11pt"/>
    </style:style>
    <style:style style:name="T303_4" style:family="text">
      <style:text-properties fo:font-size="11pt" style:font-name-asian="Arial" style:font-size-asian="11pt" style:font-name-complex="Arial" style:font-size-complex="11pt"/>
    </style:style>
    <style:style style:name="T303_5" style:family="text">
      <style:text-properties fo:font-size="11pt" style:font-name-asian="Arial" style:font-size-asian="11pt" style:font-name-complex="Arial" style:font-size-complex="11pt"/>
    </style:style>
    <style:style style:name="T303_6" style:family="text">
      <style:text-properties fo:font-size="11pt" style:font-name-asian="Arial" style:font-size-asian="11pt" style:font-name-complex="Arial" style:font-size-complex="11pt"/>
    </style:style>
    <style:style style:name="T303_7" style:family="text">
      <style:text-properties fo:font-size="11pt" style:font-name-asian="Arial" style:font-size-asian="11pt" style:font-name-complex="Arial" style:font-size-complex="11pt"/>
    </style:style>
    <style:style style:name="T303_8" style:family="text">
      <style:text-properties fo:font-size="11pt" style:font-name-asian="Arial" style:font-size-asian="11pt" style:font-name-complex="Arial" style:font-size-complex="11pt"/>
    </style:style>
    <style:style style:name="T303_9" style:family="text">
      <style:text-properties fo:font-size="11pt" style:font-name-asian="Arial" style:font-size-asian="11pt" style:font-name-complex="Arial" style:font-size-complex="11pt"/>
    </style:style>
    <style:style style:name="T303_10" style:family="text">
      <style:text-properties fo:font-size="11pt" style:font-name-asian="Arial" style:font-size-asian="11pt" style:font-name-complex="Arial" style:font-size-complex="11pt"/>
    </style:style>
    <style:style style:name="T303_11" style:family="text">
      <style:text-properties fo:font-size="11pt" style:font-name-asian="Arial" style:font-size-asian="11pt" style:font-name-complex="Arial" style:font-size-complex="11pt"/>
    </style:style>
    <style:style style:name="P30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05" style:family="paragraph" style:parent-style-name="Normal">
      <style:paragraph-properties fo:text-align="justify"/>
    </style:style>
    <style:style style:name="T305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30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07" style:family="paragraph" style:parent-style-name="Normal">
      <style:paragraph-properties fo:text-align="justify"/>
    </style:style>
    <style:style style:name="T307_1" style:family="text">
      <style:text-properties fo:font-size="11pt" style:font-name-asian="Arial" style:font-size-asian="11pt" style:font-name-complex="Arial" style:font-size-complex="11pt"/>
    </style:style>
    <style:style style:name="T307_2" style:family="text">
      <style:text-properties fo:font-size="11pt" style:font-name-asian="Arial" style:font-size-asian="11pt" style:font-name-complex="Arial" style:font-size-complex="11pt"/>
    </style:style>
    <style:style style:name="T307_3" style:family="text">
      <style:text-properties fo:font-size="11pt" style:font-name-asian="Arial" style:font-size-asian="11pt" style:font-name-complex="Arial" style:font-size-complex="11pt"/>
    </style:style>
    <style:style style:name="T307_4" style:family="text">
      <style:text-properties fo:font-size="11pt" style:font-name-asian="Arial" style:font-size-asian="11pt" style:font-name-complex="Arial" style:font-size-complex="11pt"/>
    </style:style>
    <style:style style:name="T307_5" style:family="text">
      <style:text-properties fo:font-size="11pt" style:font-name-asian="Arial" style:font-size-asian="11pt" style:font-name-complex="Arial" style:font-size-complex="11pt"/>
    </style:style>
    <style:style style:name="T307_6" style:family="text">
      <style:text-properties fo:font-size="11pt" style:font-name-asian="Arial" style:font-size-asian="11pt" style:font-name-complex="Arial" style:font-size-complex="11pt"/>
    </style:style>
    <style:style style:name="T307_7" style:family="text">
      <style:text-properties fo:font-size="11pt" style:font-name-asian="Arial" style:font-size-asian="11pt" style:font-name-complex="Arial" style:font-size-complex="11pt"/>
    </style:style>
    <style:style style:name="T307_8" style:family="text">
      <style:text-properties fo:font-size="11pt" style:font-name-asian="Arial" style:font-size-asian="11pt" style:font-name-complex="Arial" style:font-size-complex="11pt"/>
    </style:style>
    <style:style style:name="T307_9" style:family="text">
      <style:text-properties fo:font-size="11pt" style:font-name-asian="Arial" style:font-size-asian="11pt" style:font-name-complex="Arial" style:font-size-complex="11pt"/>
    </style:style>
    <style:style style:name="T307_10" style:family="text">
      <style:text-properties fo:font-size="11pt" style:font-name-asian="Arial" style:font-size-asian="11pt" style:font-name-complex="Arial" style:font-size-complex="11pt"/>
    </style:style>
    <style:style style:name="T307_11" style:family="text">
      <style:text-properties fo:font-size="11pt" style:font-name-asian="Arial" style:font-size-asian="11pt" style:font-name-complex="Arial" style:font-size-complex="11pt"/>
    </style:style>
    <style:style style:name="P308" style:family="paragraph" style:parent-style-name="Normal">
      <style:paragraph-properties fo:text-align="justify"/>
    </style:style>
    <style:style style:name="T308_1" style:family="text">
      <style:text-properties fo:font-size="11pt" style:font-name-asian="Arial" style:font-size-asian="11pt" style:font-name-complex="Arial" style:font-size-complex="11pt"/>
    </style:style>
    <style:style style:name="P30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able12" style:family="table">
      <style:table-properties table:align="left" style:width="15.903cm" fo:margin-left="0cm"/>
    </style:style>
    <style:style style:name="Column42" style:family="table-column">
      <style:table-column-properties style:column-width="3.978cm"/>
    </style:style>
    <style:style style:name="Column43" style:family="table-column">
      <style:table-column-properties style:column-width="3.974cm"/>
    </style:style>
    <style:style style:name="Column44" style:family="table-column">
      <style:table-column-properties style:column-width="3.976cm"/>
    </style:style>
    <style:style style:name="Column45" style:family="table-column">
      <style:table-column-properties style:column-width="3.976cm"/>
    </style:style>
    <style:style style:name="Row37" style:family="table-row"/>
    <style:style style:name="Cell12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line-height="100%" fo:margin-bottom="0cm"/>
    </style:style>
    <style:style style:name="T31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38" style:family="table-row"/>
    <style:style style:name="Cell1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center" fo:line-height="100%" fo:margin-bottom="0cm"/>
    </style:style>
    <style:style style:name="T31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center" fo:line-height="100%" fo:margin-bottom="0cm"/>
    </style:style>
    <style:style style:name="T315_1" style:family="text">
      <style:text-properties fo:font-style="italic" style:font-style-asian="italic" style:font-style-complex="italic" fo:color="#ff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9" style:family="table-row"/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 fo:line-height="100%" fo:margin-bottom="0cm"/>
    </style:style>
    <style:style style:name="T3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1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2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Table13" style:family="table">
      <style:table-properties table:align="left" style:width="15.903cm" fo:margin-left="0cm"/>
    </style:style>
    <style:style style:name="Column46" style:family="table-column">
      <style:table-column-properties style:column-width="5.149cm"/>
    </style:style>
    <style:style style:name="Column47" style:family="table-column">
      <style:table-column-properties style:column-width="3.586cm"/>
    </style:style>
    <style:style style:name="Column48" style:family="table-column">
      <style:table-column-properties style:column-width="7.168cm"/>
    </style:style>
    <style:style style:name="Row40" style:family="table-row">
      <style:table-row-properties style:min-row-height="0.482cm"/>
    </style:style>
    <style:style style:name="Cell1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justify" fo:line-height="100%" fo:margin-bottom="0cm"/>
    </style:style>
    <style:style style:name="T3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justify" fo:line-height="100%" fo:margin-bottom="0cm"/>
    </style:style>
    <style:style style:name="T3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justify" fo:line-height="100%" fo:margin-bottom="0cm"/>
    </style:style>
    <style:style style:name="T3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41" style:family="table-row">
      <style:table-row-properties style:min-row-height="0.529cm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line-height="100%" fo:margin-bottom="0.423cm"/>
    </style:style>
    <style:style style:name="T3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2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26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2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2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1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2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2" style:family="table-row">
      <style:table-row-properties style:min-row-height="0.529cm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3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35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6" style:family="paragraph" style:parent-style-name="Normal">
      <style:paragraph-properties fo:line-height="100%" fo:margin-bottom="0.423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9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9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9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9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9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4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3" style:family="table-row">
      <style:table-row-properties style:min-row-height="3.784cm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line-height="100%" fo:margin-bottom="0.423cm"/>
    </style:style>
    <style:style style:name="T34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4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4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4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3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3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3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3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3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3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3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3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3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3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46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48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4" style:family="table-row">
      <style:table-row-properties style:min-row-height="3.784cm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4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4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51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51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52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5" style:family="table-row">
      <style:table-row-properties style:min-row-height="3.784cm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5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5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5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5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54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00%" fo:margin-bottom="0cm"/>
    </style:style>
    <style:style style:name="T35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5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57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5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46" style:family="table-row">
      <style:table-row-properties style:min-row-height="3.784cm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line-height="100%" fo:margin-bottom="0cm"/>
    </style:style>
    <style:style style:name="T36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6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line-height="100%" fo:margin-bottom="0cm"/>
    </style:style>
    <style:style style:name="T36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62" style:family="paragraph" style:parent-style-name="Normal">
      <style:paragraph-properties fo:line-height="100%" fo:margin-bottom="0cm"/>
      <style:text-properties fo:background-color="#ffff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64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66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67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6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369" style:family="paragraph" style:parent-style-name="Normal">
      <style:paragraph-properties fo:text-align="justify"/>
    </style:style>
    <style:style style:name="T369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37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71" style:family="paragraph" style:parent-style-name="Normal">
      <style:paragraph-properties fo:text-align="justify"/>
    </style:style>
    <style:style style:name="T371_1" style:family="text">
      <style:text-properties fo:font-size="11pt" style:font-name-asian="Arial" style:font-size-asian="11pt" style:font-name-complex="Arial" style:font-size-complex="11pt"/>
    </style:style>
    <style:style style:name="T371_2" style:family="text">
      <style:text-properties fo:font-size="11pt" style:font-name-asian="Arial" style:font-size-asian="11pt" style:font-name-complex="Arial" style:font-size-complex="11pt"/>
    </style:style>
    <style:style style:name="T371_3" style:family="text">
      <style:text-properties fo:font-size="11pt" style:font-name-asian="Arial" style:font-size-asian="11pt" style:font-name-complex="Arial" style:font-size-complex="11pt"/>
    </style:style>
    <style:style style:name="T371_4" style:family="text">
      <style:text-properties fo:font-size="11pt" style:font-name-asian="Arial" style:font-size-asian="11pt" style:font-name-complex="Arial" style:font-size-complex="11pt"/>
    </style:style>
    <style:style style:name="T371_5" style:family="text">
      <style:text-properties fo:font-size="11pt" style:font-name-asian="Arial" style:font-size-asian="11pt" style:font-name-complex="Arial" style:font-size-complex="11pt"/>
    </style:style>
    <style:style style:name="T371_6" style:family="text">
      <style:text-properties fo:font-size="11pt" style:font-name-asian="Arial" style:font-size-asian="11pt" style:font-name-complex="Arial" style:font-size-complex="11pt"/>
    </style:style>
    <style:style style:name="T371_7" style:family="text">
      <style:text-properties fo:font-size="11pt" style:font-name-asian="Arial" style:font-size-asian="11pt" style:font-name-complex="Arial" style:font-size-complex="11pt"/>
    </style:style>
    <style:style style:name="T371_8" style:family="text">
      <style:text-properties fo:font-size="11pt" style:font-name-asian="Arial" style:font-size-asian="11pt" style:font-name-complex="Arial" style:font-size-complex="11pt"/>
    </style:style>
    <style:style style:name="T371_9" style:family="text">
      <style:text-properties fo:font-size="11pt" style:font-name-asian="Arial" style:font-size-asian="11pt" style:font-name-complex="Arial" style:font-size-complex="11pt"/>
    </style:style>
    <style:style style:name="T371_10" style:family="text">
      <style:text-properties fo:font-size="11pt" style:font-name-asian="Arial" style:font-size-asian="11pt" style:font-name-complex="Arial" style:font-size-complex="11pt"/>
    </style:style>
    <style:style style:name="T371_11" style:family="text">
      <style:text-properties fo:font-size="11pt" style:font-name-asian="Arial" style:font-size-asian="11pt" style:font-name-complex="Arial" style:font-size-complex="11pt"/>
    </style:style>
    <style:style style:name="T371_12" style:family="text">
      <style:text-properties fo:font-size="11pt" style:font-name-asian="Arial" style:font-size-asian="11pt" style:font-name-complex="Arial" style:font-size-complex="11pt"/>
    </style:style>
    <style:style style:name="T371_13" style:family="text">
      <style:text-properties fo:font-size="11pt" style:font-name-asian="Arial" style:font-size-asian="11pt" style:font-name-complex="Arial" style:font-size-complex="11pt"/>
    </style:style>
    <style:style style:name="T371_14" style:family="text">
      <style:text-properties fo:font-size="11pt" style:font-name-asian="Arial" style:font-size-asian="11pt" style:font-name-complex="Arial" style:font-size-complex="11pt"/>
    </style:style>
    <style:style style:name="T371_15" style:family="text">
      <style:text-properties fo:font-size="11pt" style:font-name-asian="Arial" style:font-size-asian="11pt" style:font-name-complex="Arial" style:font-size-complex="11pt"/>
    </style:style>
    <style:style style:name="T371_16" style:family="text">
      <style:text-properties fo:font-size="11pt" style:font-name-asian="Arial" style:font-size-asian="11pt" style:font-name-complex="Arial" style:font-size-complex="11pt"/>
    </style:style>
    <style:style style:name="T371_17" style:family="text">
      <style:text-properties fo:font-size="11pt" style:font-name-asian="Arial" style:font-size-asian="11pt" style:font-name-complex="Arial" style:font-size-complex="11pt"/>
    </style:style>
    <style:style style:name="T371_18" style:family="text">
      <style:text-properties fo:font-size="11pt" style:font-name-asian="Arial" style:font-size-asian="11pt" style:font-name-complex="Arial" style:font-size-complex="11pt"/>
    </style:style>
    <style:style style:name="T371_19" style:family="text">
      <style:text-properties fo:font-size="11pt" style:font-name-asian="Arial" style:font-size-asian="11pt" style:font-name-complex="Arial" style:font-size-complex="11pt"/>
    </style:style>
    <style:style style:name="T371_20" style:family="text">
      <style:text-properties fo:font-size="11pt" style:font-name-asian="Arial" style:font-size-asian="11pt" style:font-name-complex="Arial" style:font-size-complex="11pt"/>
    </style:style>
    <style:style style:name="T371_21" style:family="text">
      <style:text-properties fo:font-size="11pt" style:font-name-asian="Arial" style:font-size-asian="11pt" style:font-name-complex="Arial" style:font-size-complex="11pt"/>
    </style:style>
    <style:style style:name="P37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73" style:family="paragraph" style:parent-style-name="Normal">
      <style:paragraph-properties fo:text-align="justify"/>
    </style:style>
    <style:style style:name="T373_1" style:family="text">
      <style:text-properties fo:font-size="11pt" style:font-name-asian="Arial" style:font-size-asian="11pt" style:font-name-complex="Arial" style:font-size-complex="11pt"/>
    </style:style>
    <style:style style:name="T373_2" style:family="text">
      <style:text-properties fo:font-size="11pt" style:font-name-asian="Arial" style:font-size-asian="11pt" style:font-name-complex="Arial" style:font-size-complex="11pt"/>
    </style:style>
    <style:style style:name="T373_3" style:family="text">
      <style:text-properties fo:font-size="11pt" style:font-name-asian="Arial" style:font-size-asian="11pt" style:font-name-complex="Arial" style:font-size-complex="11pt"/>
    </style:style>
    <style:style style:name="T373_4" style:family="text">
      <style:text-properties fo:font-size="11pt" style:font-name-asian="Arial" style:font-size-asian="11pt" style:font-name-complex="Arial" style:font-size-complex="11pt"/>
    </style:style>
    <style:style style:name="T373_5" style:family="text">
      <style:text-properties fo:font-size="11pt" style:font-name-asian="Arial" style:font-size-asian="11pt" style:font-name-complex="Arial" style:font-size-complex="11pt"/>
    </style:style>
    <style:style style:name="T373_6" style:family="text">
      <style:text-properties fo:font-size="11pt" style:font-name-asian="Arial" style:font-size-asian="11pt" style:font-name-complex="Arial" style:font-size-complex="11pt"/>
    </style:style>
    <style:style style:name="T373_7" style:family="text">
      <style:text-properties fo:font-size="11pt" style:font-name-asian="Arial" style:font-size-asian="11pt" style:font-name-complex="Arial" style:font-size-complex="11pt"/>
    </style:style>
    <style:style style:name="T373_8" style:family="text">
      <style:text-properties fo:font-size="11pt" style:font-name-asian="Arial" style:font-size-asian="11pt" style:font-name-complex="Arial" style:font-size-complex="11pt"/>
    </style:style>
    <style:style style:name="T373_9" style:family="text">
      <style:text-properties fo:font-size="11pt" style:font-name-asian="Arial" style:font-size-asian="11pt" style:font-name-complex="Arial" style:font-size-complex="11pt"/>
    </style:style>
    <style:style style:name="T373_10" style:family="text">
      <style:text-properties fo:font-size="11pt" style:font-name-asian="Arial" style:font-size-asian="11pt" style:font-name-complex="Arial" style:font-size-complex="11pt"/>
    </style:style>
    <style:style style:name="P37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75" style:family="paragraph" style:parent-style-name="Normal">
      <style:paragraph-properties fo:text-align="justify"/>
    </style:style>
    <style:style style:name="T375_1" style:family="text">
      <style:text-properties fo:font-size="11pt" style:font-name-asian="Arial" style:font-size-asian="11pt" style:font-name-complex="Arial" style:font-size-complex="11pt"/>
    </style:style>
    <style:style style:name="T375_2" style:family="text">
      <style:text-properties fo:font-size="11pt" style:font-name-asian="Arial" style:font-size-asian="11pt" style:font-name-complex="Arial" style:font-size-complex="11pt"/>
    </style:style>
    <style:style style:name="T375_3" style:family="text">
      <style:text-properties fo:font-size="11pt" style:font-name-asian="Arial" style:font-size-asian="11pt" style:font-name-complex="Arial" style:font-size-complex="11pt"/>
    </style:style>
    <style:style style:name="T375_4" style:family="text">
      <style:text-properties fo:font-size="11pt" style:font-name-asian="Arial" style:font-size-asian="11pt" style:font-name-complex="Arial" style:font-size-complex="11pt"/>
    </style:style>
    <style:style style:name="T375_5" style:family="text">
      <style:text-properties fo:font-size="11pt" style:font-name-asian="Arial" style:font-size-asian="11pt" style:font-name-complex="Arial" style:font-size-complex="11pt"/>
    </style:style>
    <style:style style:name="T375_6" style:family="text">
      <style:text-properties fo:font-size="11pt" style:font-name-asian="Arial" style:font-size-asian="11pt" style:font-name-complex="Arial" style:font-size-complex="11pt"/>
    </style:style>
    <style:style style:name="T375_7" style:family="text">
      <style:text-properties fo:font-size="11pt" style:font-name-asian="Arial" style:font-size-asian="11pt" style:font-name-complex="Arial" style:font-size-complex="11pt"/>
    </style:style>
    <style:style style:name="T375_8" style:family="text">
      <style:text-properties fo:font-size="11pt" style:font-name-asian="Arial" style:font-size-asian="11pt" style:font-name-complex="Arial" style:font-size-complex="11pt"/>
    </style:style>
    <style:style style:name="T375_9" style:family="text">
      <style:text-properties fo:font-size="11pt" style:font-name-asian="Arial" style:font-size-asian="11pt" style:font-name-complex="Arial" style:font-size-complex="11pt"/>
    </style:style>
    <style:style style:name="T375_10" style:family="text">
      <style:text-properties fo:font-size="11pt" style:font-name-asian="Arial" style:font-size-asian="11pt" style:font-name-complex="Arial" style:font-size-complex="11pt"/>
    </style:style>
    <style:style style:name="T375_11" style:family="text">
      <style:text-properties fo:font-size="11pt" style:font-name-asian="Arial" style:font-size-asian="11pt" style:font-name-complex="Arial" style:font-size-complex="11pt"/>
    </style:style>
    <style:style style:name="T375_12" style:family="text">
      <style:text-properties fo:font-size="11pt" style:font-name-asian="Arial" style:font-size-asian="11pt" style:font-name-complex="Arial" style:font-size-complex="11pt"/>
    </style:style>
    <style:style style:name="T375_13" style:family="text">
      <style:text-properties fo:font-size="11pt" style:font-name-asian="Arial" style:font-size-asian="11pt" style:font-name-complex="Arial" style:font-size-complex="11pt"/>
    </style:style>
    <style:style style:name="T375_14" style:family="text">
      <style:text-properties fo:font-size="11pt" style:font-name-asian="Arial" style:font-size-asian="11pt" style:font-name-complex="Arial" style:font-size-complex="11pt"/>
    </style:style>
    <style:style style:name="T375_15" style:family="text">
      <style:text-properties fo:font-size="11pt" style:font-name-asian="Arial" style:font-size-asian="11pt" style:font-name-complex="Arial" style:font-size-complex="11pt"/>
    </style:style>
    <style:style style:name="T375_16" style:family="text">
      <style:text-properties fo:font-size="11pt" style:font-name-asian="Arial" style:font-size-asian="11pt" style:font-name-complex="Arial" style:font-size-complex="11pt"/>
    </style:style>
    <style:style style:name="T375_17" style:family="text">
      <style:text-properties fo:font-size="11pt" style:font-name-asian="Arial" style:font-size-asian="11pt" style:font-name-complex="Arial" style:font-size-complex="11pt"/>
    </style:style>
    <style:style style:name="T375_18" style:family="text">
      <style:text-properties fo:font-size="11pt" style:font-name-asian="Arial" style:font-size-asian="11pt" style:font-name-complex="Arial" style:font-size-complex="11pt"/>
    </style:style>
    <style:style style:name="T375_19" style:family="text">
      <style:text-properties fo:font-size="11pt" style:font-name-asian="Arial" style:font-size-asian="11pt" style:font-name-complex="Arial" style:font-size-complex="11pt"/>
    </style:style>
    <style:style style:name="T375_20" style:family="text">
      <style:text-properties fo:font-size="11pt" style:font-name-asian="Arial" style:font-size-asian="11pt" style:font-name-complex="Arial" style:font-size-complex="11pt"/>
    </style:style>
    <style:style style:name="T375_21" style:family="text">
      <style:text-properties fo:font-size="11pt" style:font-name-asian="Arial" style:font-size-asian="11pt" style:font-name-complex="Arial" style:font-size-complex="11pt"/>
    </style:style>
    <style:style style:name="T375_22" style:family="text">
      <style:text-properties fo:font-size="11pt" style:font-name-asian="Arial" style:font-size-asian="11pt" style:font-name-complex="Arial" style:font-size-complex="11pt"/>
    </style:style>
    <style:style style:name="T375_23" style:family="text">
      <style:text-properties fo:font-size="11pt" style:font-name-asian="Arial" style:font-size-asian="11pt" style:font-name-complex="Arial" style:font-size-complex="11pt"/>
    </style:style>
    <style:style style:name="T375_24" style:family="text">
      <style:text-properties fo:font-size="11pt" style:font-name-asian="Arial" style:font-size-asian="11pt" style:font-name-complex="Arial" style:font-size-complex="11pt"/>
    </style:style>
    <style:style style:name="T375_25" style:family="text">
      <style:text-properties fo:font-size="11pt" style:font-name-asian="Arial" style:font-size-asian="11pt" style:font-name-complex="Arial" style:font-size-complex="11pt"/>
    </style:style>
    <style:style style:name="P37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77" style:family="paragraph" style:parent-style-name="Normal">
      <style:paragraph-properties fo:text-align="justify"/>
    </style:style>
    <style:style style:name="T377_1" style:family="text">
      <style:text-properties fo:font-size="11pt" style:font-name-asian="Arial" style:font-size-asian="11pt" style:font-name-complex="Arial" style:font-size-complex="11pt"/>
    </style:style>
    <style:style style:name="T377_2" style:family="text">
      <style:text-properties fo:font-size="11pt" style:font-name-asian="Arial" style:font-size-asian="11pt" style:font-name-complex="Arial" style:font-size-complex="11pt"/>
    </style:style>
    <style:style style:name="T377_3" style:family="text">
      <style:text-properties fo:font-size="11pt" style:font-name-asian="Arial" style:font-size-asian="11pt" style:font-name-complex="Arial" style:font-size-complex="11pt"/>
    </style:style>
    <style:style style:name="T377_4" style:family="text">
      <style:text-properties fo:font-size="11pt" style:font-name-asian="Arial" style:font-size-asian="11pt" style:font-name-complex="Arial" style:font-size-complex="11pt"/>
    </style:style>
    <style:style style:name="T377_5" style:family="text">
      <style:text-properties fo:font-size="11pt" style:font-name-asian="Arial" style:font-size-asian="11pt" style:font-name-complex="Arial" style:font-size-complex="11pt"/>
    </style:style>
    <style:style style:name="T377_6" style:family="text">
      <style:text-properties fo:font-size="11pt" style:font-name-asian="Arial" style:font-size-asian="11pt" style:font-name-complex="Arial" style:font-size-complex="11pt"/>
    </style:style>
    <style:style style:name="T377_7" style:family="text">
      <style:text-properties fo:font-size="11pt" style:font-name-asian="Arial" style:font-size-asian="11pt" style:font-name-complex="Arial" style:font-size-complex="11pt"/>
    </style:style>
    <style:style style:name="T377_8" style:family="text">
      <style:text-properties fo:font-size="11pt" style:font-name-asian="Arial" style:font-size-asian="11pt" style:font-name-complex="Arial" style:font-size-complex="11pt"/>
    </style:style>
    <style:style style:name="T377_9" style:family="text">
      <style:text-properties fo:font-size="11pt" style:font-name-asian="Arial" style:font-size-asian="11pt" style:font-name-complex="Arial" style:font-size-complex="11pt"/>
    </style:style>
    <style:style style:name="T377_10" style:family="text">
      <style:text-properties fo:font-size="11pt" style:font-name-asian="Arial" style:font-size-asian="11pt" style:font-name-complex="Arial" style:font-size-complex="11pt"/>
    </style:style>
    <style:style style:name="T377_11" style:family="text">
      <style:text-properties fo:font-size="11pt" style:font-name-asian="Arial" style:font-size-asian="11pt" style:font-name-complex="Arial" style:font-size-complex="11pt"/>
    </style:style>
    <style:style style:name="T377_12" style:family="text">
      <style:text-properties fo:font-size="11pt" style:font-name-asian="Arial" style:font-size-asian="11pt" style:font-name-complex="Arial" style:font-size-complex="11pt"/>
    </style:style>
    <style:style style:name="T377_13" style:family="text">
      <style:text-properties fo:font-size="11pt" style:font-name-asian="Arial" style:font-size-asian="11pt" style:font-name-complex="Arial" style:font-size-complex="11pt"/>
    </style:style>
    <style:style style:name="T377_14" style:family="text">
      <style:text-properties fo:font-size="11pt" style:font-name-asian="Arial" style:font-size-asian="11pt" style:font-name-complex="Arial" style:font-size-complex="11pt"/>
    </style:style>
    <style:style style:name="T377_15" style:family="text">
      <style:text-properties fo:font-size="11pt" style:font-name-asian="Arial" style:font-size-asian="11pt" style:font-name-complex="Arial" style:font-size-complex="11pt"/>
    </style:style>
    <style:style style:name="T377_16" style:family="text">
      <style:text-properties fo:font-size="11pt" style:font-name-asian="Arial" style:font-size-asian="11pt" style:font-name-complex="Arial" style:font-size-complex="11pt"/>
    </style:style>
    <style:style style:name="T377_17" style:family="text">
      <style:text-properties fo:font-size="11pt" style:font-name-asian="Arial" style:font-size-asian="11pt" style:font-name-complex="Arial" style:font-size-complex="11pt"/>
    </style:style>
    <style:style style:name="T377_18" style:family="text">
      <style:text-properties fo:font-size="11pt" style:font-name-asian="Arial" style:font-size-asian="11pt" style:font-name-complex="Arial" style:font-size-complex="11pt"/>
    </style:style>
    <style:style style:name="P37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79" style:family="paragraph" style:parent-style-name="Normal">
      <style:paragraph-properties fo:text-align="justify"/>
    </style:style>
    <style:style style:name="T379_1" style:family="text">
      <style:text-properties fo:font-size="11pt" style:font-name-asian="Arial" style:font-size-asian="11pt" style:font-name-complex="Arial" style:font-size-complex="11pt"/>
    </style:style>
    <style:style style:name="T379_2" style:family="text">
      <style:text-properties fo:font-size="11pt" style:font-name-asian="Arial" style:font-size-asian="11pt" style:font-name-complex="Arial" style:font-size-complex="11pt"/>
    </style:style>
    <style:style style:name="T379_3" style:family="text">
      <style:text-properties fo:font-size="11pt" style:font-name-asian="Arial" style:font-size-asian="11pt" style:font-name-complex="Arial" style:font-size-complex="11pt"/>
    </style:style>
    <style:style style:name="T379_4" style:family="text">
      <style:text-properties fo:font-size="11pt" style:font-name-asian="Arial" style:font-size-asian="11pt" style:font-name-complex="Arial" style:font-size-complex="11pt"/>
    </style:style>
    <style:style style:name="T379_5" style:family="text">
      <style:text-properties fo:font-size="11pt" style:font-name-asian="Arial" style:font-size-asian="11pt" style:font-name-complex="Arial" style:font-size-complex="11pt"/>
    </style:style>
    <style:style style:name="T379_6" style:family="text">
      <style:text-properties fo:font-size="11pt" style:font-name-asian="Arial" style:font-size-asian="11pt" style:font-name-complex="Arial" style:font-size-complex="11pt"/>
    </style:style>
    <style:style style:name="T379_7" style:family="text">
      <style:text-properties fo:font-size="11pt" style:font-name-asian="Arial" style:font-size-asian="11pt" style:font-name-complex="Arial" style:font-size-complex="11pt"/>
    </style:style>
    <style:style style:name="T379_8" style:family="text">
      <style:text-properties fo:font-size="11pt" style:font-name-asian="Arial" style:font-size-asian="11pt" style:font-name-complex="Arial" style:font-size-complex="11pt"/>
    </style:style>
    <style:style style:name="T379_9" style:family="text">
      <style:text-properties fo:font-size="11pt" style:font-name-asian="Arial" style:font-size-asian="11pt" style:font-name-complex="Arial" style:font-size-complex="11pt"/>
    </style:style>
    <style:style style:name="T379_10" style:family="text">
      <style:text-properties fo:font-size="11pt" style:font-name-asian="Arial" style:font-size-asian="11pt" style:font-name-complex="Arial" style:font-size-complex="11pt"/>
    </style:style>
    <style:style style:name="T379_11" style:family="text">
      <style:text-properties fo:font-size="11pt" style:font-name-asian="Arial" style:font-size-asian="11pt" style:font-name-complex="Arial" style:font-size-complex="11pt"/>
    </style:style>
    <style:style style:name="T379_12" style:family="text">
      <style:text-properties fo:font-size="11pt" style:font-name-asian="Arial" style:font-size-asian="11pt" style:font-name-complex="Arial" style:font-size-complex="11pt"/>
    </style:style>
    <style:style style:name="T379_13" style:family="text">
      <style:text-properties fo:font-size="11pt" style:font-name-asian="Arial" style:font-size-asian="11pt" style:font-name-complex="Arial" style:font-size-complex="11pt"/>
    </style:style>
    <style:style style:name="T379_14" style:family="text">
      <style:text-properties fo:font-size="11pt" style:font-name-asian="Arial" style:font-size-asian="11pt" style:font-name-complex="Arial" style:font-size-complex="11pt"/>
    </style:style>
    <style:style style:name="T379_15" style:family="text">
      <style:text-properties fo:font-size="11pt" style:font-name-asian="Arial" style:font-size-asian="11pt" style:font-name-complex="Arial" style:font-size-complex="11pt"/>
    </style:style>
    <style:style style:name="T379_16" style:family="text">
      <style:text-properties fo:font-size="11pt" style:font-name-asian="Arial" style:font-size-asian="11pt" style:font-name-complex="Arial" style:font-size-complex="11pt"/>
    </style:style>
    <style:style style:name="T379_17" style:family="text">
      <style:text-properties fo:font-size="11pt" style:font-name-asian="Arial" style:font-size-asian="11pt" style:font-name-complex="Arial" style:font-size-complex="11pt"/>
    </style:style>
    <style:style style:name="T379_18" style:family="text">
      <style:text-properties fo:font-size="11pt" style:font-name-asian="Arial" style:font-size-asian="11pt" style:font-name-complex="Arial" style:font-size-complex="11pt"/>
    </style:style>
    <style:style style:name="T379_19" style:family="text">
      <style:text-properties fo:font-size="11pt" style:font-name-asian="Arial" style:font-size-asian="11pt" style:font-name-complex="Arial" style:font-size-complex="11pt"/>
    </style:style>
    <style:style style:name="T379_20" style:family="text">
      <style:text-properties fo:font-size="11pt" style:font-name-asian="Arial" style:font-size-asian="11pt" style:font-name-complex="Arial" style:font-size-complex="11pt"/>
    </style:style>
    <style:style style:name="T379_21" style:family="text">
      <style:text-properties fo:font-size="11pt" style:font-name-asian="Arial" style:font-size-asian="11pt" style:font-name-complex="Arial" style:font-size-complex="11pt"/>
    </style:style>
    <style:style style:name="T379_22" style:family="text">
      <style:text-properties fo:font-size="11pt" style:font-name-asian="Arial" style:font-size-asian="11pt" style:font-name-complex="Arial" style:font-size-complex="11pt"/>
    </style:style>
    <style:style style:name="T379_23" style:family="text">
      <style:text-properties fo:font-size="11pt" style:font-name-asian="Arial" style:font-size-asian="11pt" style:font-name-complex="Arial" style:font-size-complex="11pt"/>
    </style:style>
    <style:style style:name="T379_24" style:family="text">
      <style:text-properties fo:font-size="11pt" style:font-name-asian="Arial" style:font-size-asian="11pt" style:font-name-complex="Arial" style:font-size-complex="11pt"/>
    </style:style>
    <style:style style:name="T379_25" style:family="text">
      <style:text-properties fo:font-size="11pt" style:font-name-asian="Arial" style:font-size-asian="11pt" style:font-name-complex="Arial" style:font-size-complex="11pt"/>
    </style:style>
    <style:style style:name="T379_26" style:family="text">
      <style:text-properties fo:font-size="11pt" style:font-name-asian="Arial" style:font-size-asian="11pt" style:font-name-complex="Arial" style:font-size-complex="11pt"/>
    </style:style>
    <style:style style:name="T379_27" style:family="text">
      <style:text-properties fo:font-size="11pt" style:font-name-asian="Arial" style:font-size-asian="11pt" style:font-name-complex="Arial" style:font-size-complex="11pt"/>
    </style:style>
    <style:style style:name="T379_28" style:family="text">
      <style:text-properties fo:font-size="11pt" style:font-name-asian="Arial" style:font-size-asian="11pt" style:font-name-complex="Arial" style:font-size-complex="11pt"/>
    </style:style>
    <style:style style:name="T379_29" style:family="text">
      <style:text-properties fo:font-size="11pt" style:font-name-asian="Arial" style:font-size-asian="11pt" style:font-name-complex="Arial" style:font-size-complex="11pt"/>
    </style:style>
    <style:style style:name="T379_30" style:family="text">
      <style:text-properties fo:font-size="11pt" style:font-name-asian="Arial" style:font-size-asian="11pt" style:font-name-complex="Arial" style:font-size-complex="11pt"/>
    </style:style>
    <style:style style:name="T379_31" style:family="text">
      <style:text-properties fo:font-size="11pt" style:font-name-asian="Arial" style:font-size-asian="11pt" style:font-name-complex="Arial" style:font-size-complex="11pt"/>
    </style:style>
    <style:style style:name="T379_32" style:family="text">
      <style:text-properties fo:font-size="11pt" style:font-name-asian="Arial" style:font-size-asian="11pt" style:font-name-complex="Arial" style:font-size-complex="11pt"/>
    </style:style>
    <style:style style:name="T379_33" style:family="text">
      <style:text-properties fo:font-size="11pt" style:font-name-asian="Arial" style:font-size-asian="11pt" style:font-name-complex="Arial" style:font-size-complex="11pt"/>
    </style:style>
    <style:style style:name="T379_34" style:family="text">
      <style:text-properties fo:font-size="11pt" style:font-name-asian="Arial" style:font-size-asian="11pt" style:font-name-complex="Arial" style:font-size-complex="11pt"/>
    </style:style>
    <style:style style:name="T379_35" style:family="text">
      <style:text-properties fo:font-size="11pt" style:font-name-asian="Arial" style:font-size-asian="11pt" style:font-name-complex="Arial" style:font-size-complex="11pt"/>
    </style:style>
    <style:style style:name="T379_36" style:family="text">
      <style:text-properties fo:font-size="11pt" style:font-name-asian="Arial" style:font-size-asian="11pt" style:font-name-complex="Arial" style:font-size-complex="11pt"/>
    </style:style>
    <style:style style:name="T379_37" style:family="text">
      <style:text-properties fo:font-size="11pt" style:font-name-asian="Arial" style:font-size-asian="11pt" style:font-name-complex="Arial" style:font-size-complex="11pt"/>
    </style:style>
    <style:style style:name="T379_38" style:family="text">
      <style:text-properties fo:font-size="11pt" style:font-name-asian="Arial" style:font-size-asian="11pt" style:font-name-complex="Arial" style:font-size-complex="11pt"/>
    </style:style>
    <style:style style:name="T379_39" style:family="text">
      <style:text-properties fo:font-size="11pt" style:font-name-asian="Arial" style:font-size-asian="11pt" style:font-name-complex="Arial" style:font-size-complex="11pt"/>
    </style:style>
    <style:style style:name="T379_40" style:family="text">
      <style:text-properties fo:font-size="11pt" style:font-name-asian="Arial" style:font-size-asian="11pt" style:font-name-complex="Arial" style:font-size-complex="11pt"/>
    </style:style>
    <style:style style:name="T379_41" style:family="text">
      <style:text-properties fo:font-size="11pt" style:font-name-asian="Arial" style:font-size-asian="11pt" style:font-name-complex="Arial" style:font-size-complex="11pt"/>
    </style:style>
    <style:style style:name="T379_42" style:family="text">
      <style:text-properties fo:font-size="11pt" style:font-name-asian="Arial" style:font-size-asian="11pt" style:font-name-complex="Arial" style:font-size-complex="11pt"/>
    </style:style>
    <style:style style:name="T379_43" style:family="text">
      <style:text-properties fo:font-size="11pt" style:font-name-asian="Arial" style:font-size-asian="11pt" style:font-name-complex="Arial" style:font-size-complex="11pt"/>
    </style:style>
    <style:style style:name="T379_44" style:family="text">
      <style:text-properties fo:font-size="11pt" style:font-name-asian="Arial" style:font-size-asian="11pt" style:font-name-complex="Arial" style:font-size-complex="11pt"/>
    </style:style>
    <style:style style:name="P38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81" style:family="paragraph" style:parent-style-name="Normal">
      <style:paragraph-properties fo:text-align="justify"/>
    </style:style>
    <style:style style:name="T38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81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81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8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83" style:family="paragraph" style:parent-style-name="Normal">
      <style:paragraph-properties fo:text-align="justify"/>
    </style:style>
    <style:style style:name="T383_1" style:family="text">
      <style:text-properties fo:font-size="11pt" style:font-name-asian="Arial" style:font-size-asian="11pt" style:font-name-complex="Arial" style:font-size-complex="11pt"/>
    </style:style>
    <style:style style:name="T383_2" style:family="text">
      <style:text-properties fo:font-size="11pt" style:font-name-asian="Arial" style:font-size-asian="11pt" style:font-name-complex="Arial" style:font-size-complex="11pt"/>
    </style:style>
    <style:style style:name="T383_3" style:family="text">
      <style:text-properties fo:font-size="11pt" style:font-name-asian="Arial" style:font-size-asian="11pt" style:font-name-complex="Arial" style:font-size-complex="11pt"/>
    </style:style>
    <style:style style:name="T383_4" style:family="text">
      <style:text-properties fo:font-size="11pt" style:font-name-asian="Arial" style:font-size-asian="11pt" style:font-name-complex="Arial" style:font-size-complex="11pt"/>
    </style:style>
    <style:style style:name="T383_5" style:family="text">
      <style:text-properties fo:font-size="11pt" style:font-name-asian="Arial" style:font-size-asian="11pt" style:font-name-complex="Arial" style:font-size-complex="11pt"/>
    </style:style>
    <style:style style:name="T383_6" style:family="text">
      <style:text-properties fo:font-size="11pt" style:font-name-asian="Arial" style:font-size-asian="11pt" style:font-name-complex="Arial" style:font-size-complex="11pt"/>
    </style:style>
    <style:style style:name="T383_7" style:family="text">
      <style:text-properties fo:font-size="11pt" style:font-name-asian="Arial" style:font-size-asian="11pt" style:font-name-complex="Arial" style:font-size-complex="11pt"/>
    </style:style>
    <style:style style:name="T383_8" style:family="text">
      <style:text-properties fo:font-size="11pt" style:font-name-asian="Arial" style:font-size-asian="11pt" style:font-name-complex="Arial" style:font-size-complex="11pt"/>
    </style:style>
    <style:style style:name="T383_9" style:family="text">
      <style:text-properties fo:font-size="11pt" style:font-name-asian="Arial" style:font-size-asian="11pt" style:font-name-complex="Arial" style:font-size-complex="11pt"/>
    </style:style>
    <style:style style:name="T383_10" style:family="text">
      <style:text-properties fo:font-size="11pt" style:font-name-asian="Arial" style:font-size-asian="11pt" style:font-name-complex="Arial" style:font-size-complex="11pt"/>
    </style:style>
    <style:style style:name="T383_11" style:family="text">
      <style:text-properties fo:font-size="11pt" style:font-name-asian="Arial" style:font-size-asian="11pt" style:font-name-complex="Arial" style:font-size-complex="11pt"/>
    </style:style>
    <style:style style:name="P38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85" style:family="paragraph" style:parent-style-name="Normal">
      <style:paragraph-properties fo:text-align="justify"/>
    </style:style>
    <style:style style:name="T385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38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87" style:family="paragraph" style:parent-style-name="Normal">
      <style:paragraph-properties fo:text-align="justify"/>
    </style:style>
    <style:style style:name="T387_1" style:family="text">
      <style:text-properties fo:font-size="11pt" style:font-name-asian="Arial" style:font-size-asian="11pt" style:font-name-complex="Arial" style:font-size-complex="11pt"/>
    </style:style>
    <style:style style:name="T387_2" style:family="text">
      <style:text-properties fo:font-size="11pt" style:font-name-asian="Arial" style:font-size-asian="11pt" style:font-name-complex="Arial" style:font-size-complex="11pt"/>
    </style:style>
    <style:style style:name="T387_3" style:family="text">
      <style:text-properties fo:font-size="11pt" style:font-name-asian="Arial" style:font-size-asian="11pt" style:font-name-complex="Arial" style:font-size-complex="11pt"/>
    </style:style>
    <style:style style:name="T387_4" style:family="text">
      <style:text-properties fo:font-size="11pt" style:font-name-asian="Arial" style:font-size-asian="11pt" style:font-name-complex="Arial" style:font-size-complex="11pt"/>
    </style:style>
    <style:style style:name="T387_5" style:family="text">
      <style:text-properties fo:font-size="11pt" style:font-name-asian="Arial" style:font-size-asian="11pt" style:font-name-complex="Arial" style:font-size-complex="11pt"/>
    </style:style>
    <style:style style:name="T387_6" style:family="text">
      <style:text-properties fo:font-size="11pt" style:font-name-asian="Arial" style:font-size-asian="11pt" style:font-name-complex="Arial" style:font-size-complex="11pt"/>
    </style:style>
    <style:style style:name="T387_7" style:family="text">
      <style:text-properties fo:font-size="11pt" style:font-name-asian="Arial" style:font-size-asian="11pt" style:font-name-complex="Arial" style:font-size-complex="11pt"/>
    </style:style>
    <style:style style:name="T387_8" style:family="text">
      <style:text-properties fo:font-size="11pt" style:font-name-asian="Arial" style:font-size-asian="11pt" style:font-name-complex="Arial" style:font-size-complex="11pt"/>
    </style:style>
    <style:style style:name="T387_9" style:family="text">
      <style:text-properties fo:font-size="11pt" style:font-name-asian="Arial" style:font-size-asian="11pt" style:font-name-complex="Arial" style:font-size-complex="11pt"/>
    </style:style>
    <style:style style:name="T387_10" style:family="text">
      <style:text-properties fo:font-size="11pt" style:font-name-asian="Arial" style:font-size-asian="11pt" style:font-name-complex="Arial" style:font-size-complex="11pt"/>
    </style:style>
    <style:style style:name="T387_11" style:family="text">
      <style:text-properties fo:font-size="11pt" style:font-name-asian="Arial" style:font-size-asian="11pt" style:font-name-complex="Arial" style:font-size-complex="11pt"/>
    </style:style>
    <style:style style:name="P38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-asian="en" fo:country-asian="GB"/>
    </style:style>
    <style:style style:name="P389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389_1" style:family="text">
      <style:text-properties fo:font-style="normal" style:font-style-asian="normal" fo:font-size="11pt" style:font-name-asian="Arial" style:font-size-asian="11pt" style:font-name-complex="Arial" style:font-size-complex="11pt"/>
    </style:style>
    <style:style style:name="P39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391" style:family="paragraph" style:parent-style-name="Normal">
      <style:paragraph-properties fo:text-align="justify"/>
    </style:style>
    <style:style style:name="T391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39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393" style:family="paragraph" style:parent-style-name="Normal">
      <style:paragraph-properties fo:text-align="justify" fo:margin-bottom="0.423cm"/>
    </style:style>
    <style:style style:name="T393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394" style:family="paragraph" style:parent-style-name="Normal">
      <style:paragraph-properties fo:text-align="justify" fo:margin-bottom="0.423cm"/>
    </style:style>
    <style:style style:name="T394_1" style:family="text">
      <style:text-properties fo:font-size="11pt" style:font-name-asian="Arial" style:font-size-asian="11pt" style:font-name-complex="Arial" style:font-size-complex="11pt"/>
    </style:style>
    <style:style style:name="T394_2" style:family="text">
      <style:text-properties fo:font-size="11pt" style:font-name-asian="Arial" style:font-size-asian="11pt" style:font-name-complex="Arial" style:font-size-complex="11pt"/>
    </style:style>
    <style:style style:name="T394_3" style:family="text">
      <style:text-properties fo:font-size="11pt" style:font-name-asian="Arial" style:font-size-asian="11pt" style:font-name-complex="Arial" style:font-size-complex="11pt"/>
    </style:style>
    <style:style style:name="T394_4" style:family="text">
      <style:text-properties fo:font-size="11pt" style:font-name-asian="Arial" style:font-size-asian="11pt" style:font-name-complex="Arial" style:font-size-complex="11pt"/>
    </style:style>
    <style:style style:name="T394_5" style:family="text">
      <style:text-properties fo:font-size="11pt" style:font-name-asian="Arial" style:font-size-asian="11pt" style:font-name-complex="Arial" style:font-size-complex="11pt"/>
    </style:style>
    <style:style style:name="T394_6" style:family="text">
      <style:text-properties fo:font-size="11pt" style:font-name-asian="Arial" style:font-size-asian="11pt" style:font-name-complex="Arial" style:font-size-complex="11pt"/>
    </style:style>
    <style:style style:name="P395" style:family="paragraph" style:parent-style-name="Normal">
      <style:paragraph-properties fo:text-align="justify" fo:margin-bottom="0.423cm"/>
    </style:style>
    <style:style style:name="T395_1" style:family="text">
      <style:text-properties fo:font-size="11pt" style:font-name-asian="Arial" style:font-size-asian="11pt" style:font-name-complex="Arial" style:font-size-complex="11pt"/>
    </style:style>
    <style:style style:name="T395_2" style:family="text">
      <style:text-properties fo:font-size="11pt" style:font-name-asian="Arial" style:font-size-asian="11pt" style:font-name-complex="Arial" style:font-size-complex="11pt"/>
    </style:style>
    <style:style style:name="T395_3" style:family="text">
      <style:text-properties fo:font-size="11pt" style:font-name-asian="Arial" style:font-size-asian="11pt" style:font-name-complex="Arial" style:font-size-complex="11pt"/>
    </style:style>
    <style:style style:name="T395_4" style:family="text">
      <style:text-properties fo:font-size="11pt" style:font-name-asian="Arial" style:font-size-asian="11pt" style:font-name-complex="Arial" style:font-size-complex="11pt"/>
    </style:style>
    <style:style style:name="T395_5" style:family="text">
      <style:text-properties fo:font-size="11pt" style:font-name-asian="Arial" style:font-size-asian="11pt" style:font-name-complex="Arial" style:font-size-complex="11pt"/>
    </style:style>
    <style:style style:name="T395_6" style:family="text">
      <style:text-properties fo:font-size="11pt" style:font-name-asian="Arial" style:font-size-asian="11pt" style:font-name-complex="Arial" style:font-size-complex="11pt"/>
    </style:style>
    <style:style style:name="T395_7" style:family="text">
      <style:text-properties fo:font-size="11pt" style:font-name-asian="Arial" style:font-size-asian="11pt" style:font-name-complex="Arial" style:font-size-complex="11pt"/>
    </style:style>
    <style:style style:name="T395_8" style:family="text">
      <style:text-properties fo:font-size="11pt" style:font-name-asian="Arial" style:font-size-asian="11pt" style:font-name-complex="Arial" style:font-size-complex="11pt"/>
    </style:style>
    <style:style style:name="T395_9" style:family="text">
      <style:text-properties fo:font-size="11pt" style:font-name-asian="Arial" style:font-size-asian="11pt" style:font-name-complex="Arial" style:font-size-complex="11pt"/>
    </style:style>
    <style:style style:name="T395_10" style:family="text">
      <style:text-properties fo:font-size="11pt" style:font-name-asian="Arial" style:font-size-asian="11pt" style:font-name-complex="Arial" style:font-size-complex="11pt"/>
    </style:style>
    <style:style style:name="P396" style:family="paragraph" style:parent-style-name="Normal">
      <style:paragraph-properties fo:text-align="justify" fo:margin-bottom="0.423cm"/>
    </style:style>
    <style:style style:name="T396_1" style:family="text">
      <style:text-properties fo:font-size="11pt" style:font-name-asian="Arial" style:font-size-asian="11pt" style:font-name-complex="Arial" style:font-size-complex="11pt"/>
    </style:style>
    <style:style style:name="T396_2" style:family="text">
      <style:text-properties fo:font-size="11pt" style:font-name-asian="Arial" style:font-size-asian="11pt" style:font-name-complex="Arial" style:font-size-complex="11pt"/>
    </style:style>
    <style:style style:name="T396_3" style:family="text">
      <style:text-properties fo:font-size="11pt" style:font-name-asian="Arial" style:font-size-asian="11pt" style:font-name-complex="Arial" style:font-size-complex="11pt"/>
    </style:style>
    <style:style style:name="T396_4" style:family="text">
      <style:text-properties fo:font-size="11pt" style:font-name-asian="Arial" style:font-size-asian="11pt" style:font-name-complex="Arial" style:font-size-complex="11pt"/>
    </style:style>
    <style:style style:name="T396_5" style:family="text">
      <style:text-properties fo:font-size="11pt" style:font-name-asian="Arial" style:font-size-asian="11pt" style:font-name-complex="Arial" style:font-size-complex="11pt"/>
    </style:style>
    <style:style style:name="T396_6" style:family="text">
      <style:text-properties fo:font-size="11pt" style:font-name-asian="Arial" style:font-size-asian="11pt" style:font-name-complex="Arial" style:font-size-complex="11pt"/>
    </style:style>
    <style:style style:name="T396_7" style:family="text">
      <style:text-properties fo:font-size="11pt" style:font-name-asian="Arial" style:font-size-asian="11pt" style:font-name-complex="Arial" style:font-size-complex="11pt"/>
    </style:style>
    <style:style style:name="T396_8" style:family="text">
      <style:text-properties fo:font-size="11pt" style:font-name-asian="Arial" style:font-size-asian="11pt" style:font-name-complex="Arial" style:font-size-complex="11pt"/>
    </style:style>
    <style:style style:name="P397" style:family="paragraph" style:parent-style-name="Normal">
      <style:paragraph-properties fo:text-align="justify" fo:margin-bottom="0.423cm"/>
    </style:style>
    <style:style style:name="T397_1" style:family="text">
      <style:text-properties fo:font-size="11pt" style:font-name-asian="Arial" style:font-size-asian="11pt" style:font-name-complex="Arial" style:font-size-complex="11pt"/>
    </style:style>
    <style:style style:name="T397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397_3" style:family="text">
      <style:text-properties fo:font-size="11pt" style:font-name-asian="Arial" style:font-size-asian="11pt" style:font-name-complex="Arial" style:font-size-complex="11pt"/>
    </style:style>
    <style:style style:name="T397_4" style:family="text">
      <style:text-properties fo:font-size="11pt" style:font-name-asian="Arial" style:font-size-asian="11pt" style:font-name-complex="Arial" style:font-size-complex="11pt"/>
    </style:style>
    <style:style style:name="T397_5" style:family="text">
      <style:text-properties fo:font-size="11pt" style:font-name-asian="Arial" style:font-size-asian="11pt" style:font-name-complex="Arial" style:font-size-complex="11pt"/>
    </style:style>
    <style:style style:name="T397_6" style:family="text">
      <style:text-properties fo:font-size="11pt" style:font-name-asian="Arial" style:font-size-asian="11pt" style:font-name-complex="Arial" style:font-size-complex="11pt"/>
    </style:style>
    <style:style style:name="T397_7" style:family="text">
      <style:text-properties fo:font-size="11pt" style:font-name-asian="Arial" style:font-size-asian="11pt" style:font-name-complex="Arial" style:font-size-complex="11pt"/>
    </style:style>
    <style:style style:name="T397_8" style:family="text">
      <style:text-properties fo:font-size="11pt" style:font-name-asian="Arial" style:font-size-asian="11pt" style:font-name-complex="Arial" style:font-size-complex="11pt"/>
    </style:style>
    <style:style style:name="T397_9" style:family="text">
      <style:text-properties fo:font-size="11pt" style:font-name-asian="Arial" style:font-size-asian="11pt" style:font-name-complex="Arial" style:font-size-complex="11pt"/>
    </style:style>
    <style:style style:name="T397_10" style:family="text">
      <style:text-properties fo:font-size="11pt" style:font-name-asian="Arial" style:font-size-asian="11pt" style:font-name-complex="Arial" style:font-size-complex="11pt"/>
    </style:style>
    <style:style style:name="T397_11" style:family="text">
      <style:text-properties fo:font-size="11pt" style:font-name-asian="Arial" style:font-size-asian="11pt" style:font-name-complex="Arial" style:font-size-complex="11pt"/>
    </style:style>
    <style:style style:name="T397_12" style:family="text">
      <style:text-properties fo:font-size="11pt" style:font-name-asian="Arial" style:font-size-asian="11pt" style:font-name-complex="Arial" style:font-size-complex="11pt"/>
    </style:style>
    <style:style style:name="P398" style:family="paragraph" style:parent-style-name="Normal">
      <style:paragraph-properties fo:text-align="justify" fo:margin-bottom="0.423cm"/>
    </style:style>
    <style:style style:name="T398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398_2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398_3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399" style:family="paragraph" style:parent-style-name="Normal">
      <style:paragraph-properties fo:text-align="justify" fo:margin-bottom="0.353cm"/>
    </style:style>
    <style:style style:name="T399_1" style:family="text">
      <style:text-properties fo:font-size="11pt" style:font-name-asian="Arial" style:font-size-asian="11pt" style:font-name-complex="Arial" style:font-size-complex="11pt"/>
    </style:style>
    <style:style style:name="T399_2" style:family="text">
      <style:text-properties fo:font-size="11pt" style:font-name-asian="Arial" style:font-size-asian="11pt" style:font-name-complex="Arial" style:font-size-complex="11pt"/>
    </style:style>
    <style:style style:name="T399_3" style:family="text">
      <style:text-properties fo:font-size="11pt" style:font-name-asian="Arial" style:font-size-asian="11pt" style:font-name-complex="Arial" style:font-size-complex="11pt"/>
    </style:style>
    <style:style style:name="T399_4" style:family="text">
      <style:text-properties fo:font-size="11pt" style:font-name-asian="Arial" style:font-size-asian="11pt" style:font-name-complex="Arial" style:font-size-complex="11pt"/>
    </style:style>
    <style:style style:name="T399_5" style:family="text">
      <style:text-properties fo:font-size="11pt" style:font-name-asian="Arial" style:font-size-asian="11pt" style:font-name-complex="Arial" style:font-size-complex="11pt"/>
    </style:style>
    <style:style style:name="P400" style:family="paragraph" style:parent-style-name="Normal">
      <style:paragraph-properties fo:text-align="justify" fo:margin-bottom="0.353cm"/>
    </style:style>
    <style:style style:name="T400_1" style:family="text">
      <style:text-properties fo:font-size="11pt" style:font-name-asian="Arial" style:font-size-asian="11pt" style:font-name-complex="Arial" style:font-size-complex="11pt"/>
    </style:style>
    <style:style style:name="T400_2" style:family="text">
      <style:text-properties fo:font-size="11pt" style:font-name-asian="Arial" style:font-size-asian="11pt" style:font-name-complex="Arial" style:font-size-complex="11pt"/>
    </style:style>
    <style:style style:name="T400_3" style:family="text">
      <style:text-properties fo:font-size="11pt" style:font-name-asian="Arial" style:font-size-asian="11pt" style:font-name-complex="Arial" style:font-size-complex="11pt"/>
    </style:style>
    <style:style style:name="T400_4" style:family="text">
      <style:text-properties fo:font-size="11pt" style:font-name-asian="Arial" style:font-size-asian="11pt" style:font-name-complex="Arial" style:font-size-complex="11pt"/>
    </style:style>
    <style:style style:name="T400_5" style:family="text">
      <style:text-properties fo:font-size="11pt" style:font-name-asian="Arial" style:font-size-asian="11pt" style:font-name-complex="Arial" style:font-size-complex="11pt"/>
    </style:style>
    <style:style style:name="T400_6" style:family="text">
      <style:text-properties fo:font-size="11pt" style:font-name-asian="Arial" style:font-size-asian="11pt" style:font-name-complex="Arial" style:font-size-complex="11pt"/>
    </style:style>
    <style:style style:name="T400_7" style:family="text">
      <style:text-properties fo:font-size="11pt" style:font-name-asian="Arial" style:font-size-asian="11pt" style:font-name-complex="Arial" style:font-size-complex="11pt"/>
    </style:style>
    <style:style style:name="T400_8" style:family="text">
      <style:text-properties fo:font-size="11pt" style:font-name-asian="Arial" style:font-size-asian="11pt" style:font-name-complex="Arial" style:font-size-complex="11pt"/>
    </style:style>
    <style:style style:name="T400_9" style:family="text">
      <style:text-properties fo:font-size="11pt" style:font-name-asian="Arial" style:font-size-asian="11pt" style:font-name-complex="Arial" style:font-size-complex="11pt"/>
    </style:style>
    <style:style style:name="T400_10" style:family="text">
      <style:text-properties fo:font-size="11pt" style:font-name-asian="Arial" style:font-size-asian="11pt" style:font-name-complex="Arial" style:font-size-complex="11pt"/>
    </style:style>
    <style:style style:name="T400_11" style:family="text">
      <style:text-properties fo:font-size="11pt" style:font-name-asian="Arial" style:font-size-asian="11pt" style:font-name-complex="Arial" style:font-size-complex="11pt"/>
    </style:style>
    <style:style style:name="P401" style:family="paragraph" style:parent-style-name="Normal">
      <style:paragraph-properties fo:text-align="justify" fo:margin-bottom="0.353cm"/>
    </style:style>
    <style:style style:name="T401_1" style:family="text">
      <style:text-properties fo:font-size="11pt" style:font-name-asian="Arial" style:font-size-asian="11pt" style:font-name-complex="Arial" style:font-size-complex="11pt"/>
    </style:style>
    <style:style style:name="T401_2" style:family="text">
      <style:text-properties fo:font-size="11pt" style:font-name-asian="Arial" style:font-size-asian="11pt" style:font-name-complex="Arial" style:font-size-complex="11pt"/>
    </style:style>
    <style:style style:name="T401_3" style:family="text">
      <style:text-properties fo:font-size="11pt" style:font-name-asian="Arial" style:font-size-asian="11pt" style:font-name-complex="Arial" style:font-size-complex="11pt"/>
    </style:style>
    <style:style style:name="T401_4" style:family="text">
      <style:text-properties fo:font-size="11pt" style:font-name-asian="Arial" style:font-size-asian="11pt" style:font-name-complex="Arial" style:font-size-complex="11pt"/>
    </style:style>
    <style:style style:name="T401_5" style:family="text">
      <style:text-properties fo:font-size="11pt" style:font-name-asian="Arial" style:font-size-asian="11pt" style:font-name-complex="Arial" style:font-size-complex="11pt"/>
    </style:style>
    <style:style style:name="T401_6" style:family="text">
      <style:text-properties fo:font-size="11pt" style:font-name-asian="Arial" style:font-size-asian="11pt" style:font-name-complex="Arial" style:font-size-complex="11pt"/>
    </style:style>
    <style:style style:name="T401_7" style:family="text">
      <style:text-properties fo:font-size="11pt" style:font-name-asian="Arial" style:font-size-asian="11pt" style:font-name-complex="Arial" style:font-size-complex="11pt"/>
    </style:style>
    <style:style style:name="T401_8" style:family="text">
      <style:text-properties fo:font-size="11pt" style:font-name-asian="Arial" style:font-size-asian="11pt" style:font-name-complex="Arial" style:font-size-complex="11pt"/>
    </style:style>
    <style:style style:name="T401_9" style:family="text">
      <style:text-properties fo:font-size="11pt" style:font-name-asian="Arial" style:font-size-asian="11pt" style:font-name-complex="Arial" style:font-size-complex="11pt"/>
    </style:style>
    <style:style style:name="T401_10" style:family="text">
      <style:text-properties fo:font-size="11pt" style:font-name-asian="Arial" style:font-size-asian="11pt" style:font-name-complex="Arial" style:font-size-complex="11pt"/>
    </style:style>
    <style:style style:name="T401_11" style:family="text">
      <style:text-properties fo:font-size="11pt" style:font-name-asian="Arial" style:font-size-asian="11pt" style:font-name-complex="Arial" style:font-size-complex="11pt"/>
    </style:style>
    <style:style style:name="T401_12" style:family="text">
      <style:text-properties fo:font-size="11pt" style:font-name-asian="Arial" style:font-size-asian="11pt" style:font-name-complex="Arial" style:font-size-complex="11pt"/>
    </style:style>
    <style:style style:name="T401_13" style:family="text">
      <style:text-properties fo:font-size="11pt" style:font-name-asian="Arial" style:font-size-asian="11pt" style:font-name-complex="Arial" style:font-size-complex="11pt"/>
    </style:style>
    <style:style style:name="T401_14" style:family="text">
      <style:text-properties fo:font-size="11pt" style:font-name-asian="Arial" style:font-size-asian="11pt" style:font-name-complex="Arial" style:font-size-complex="11pt"/>
    </style:style>
    <style:style style:name="T401_15" style:family="text">
      <style:text-properties fo:font-size="11pt" style:font-name-asian="Arial" style:font-size-asian="11pt" style:font-name-complex="Arial" style:font-size-complex="11pt"/>
    </style:style>
    <style:style style:name="P402" style:family="paragraph" style:parent-style-name="Normal">
      <style:paragraph-properties fo:text-align="justify" fo:margin-bottom="0.353cm"/>
    </style:style>
    <style:style style:name="T402_1" style:family="text">
      <style:text-properties fo:font-size="11pt" style:font-name-asian="Arial" style:font-size-asian="11pt" style:font-name-complex="Arial" style:font-size-complex="11pt"/>
    </style:style>
    <style:style style:name="T402_2" style:family="text">
      <style:text-properties fo:font-size="11pt" style:font-name-asian="Arial" style:font-size-asian="11pt" style:font-name-complex="Arial" style:font-size-complex="11pt"/>
    </style:style>
    <style:style style:name="T402_3" style:family="text">
      <style:text-properties fo:font-size="11pt" style:font-name-asian="Arial" style:font-size-asian="11pt" style:font-name-complex="Arial" style:font-size-complex="11pt"/>
    </style:style>
    <style:style style:name="T402_4" style:family="text">
      <style:text-properties fo:font-size="11pt" style:font-name-asian="Arial" style:font-size-asian="11pt" style:font-name-complex="Arial" style:font-size-complex="11pt"/>
    </style:style>
    <style:style style:name="T402_5" style:family="text">
      <style:text-properties fo:font-size="11pt" style:font-name-asian="Arial" style:font-size-asian="11pt" style:font-name-complex="Arial" style:font-size-complex="11pt"/>
    </style:style>
    <style:style style:name="P403" style:family="paragraph" style:parent-style-name="Normal">
      <style:paragraph-properties fo:text-align="justify" fo:margin-bottom="0.353cm"/>
    </style:style>
    <style:style style:name="T403_1" style:family="text">
      <style:text-properties fo:font-size="11pt" style:font-name-asian="Arial" style:font-size-asian="11pt" style:font-name-complex="Arial" style:font-size-complex="11pt"/>
    </style:style>
    <style:style style:name="T403_2" style:family="text">
      <style:text-properties fo:font-size="11pt" style:font-name-asian="Arial" style:font-size-asian="11pt" style:font-name-complex="Arial" style:font-size-complex="11pt"/>
    </style:style>
    <style:style style:name="T403_3" style:family="text">
      <style:text-properties fo:font-size="11pt" style:font-name-asian="Arial" style:font-size-asian="11pt" style:font-name-complex="Arial" style:font-size-complex="11pt"/>
    </style:style>
    <style:style style:name="T403_4" style:family="text">
      <style:text-properties fo:font-size="11pt" style:font-name-asian="Arial" style:font-size-asian="11pt" style:font-name-complex="Arial" style:font-size-complex="11pt"/>
    </style:style>
    <style:style style:name="T403_5" style:family="text">
      <style:text-properties fo:font-size="11pt" style:font-name-asian="Arial" style:font-size-asian="11pt" style:font-name-complex="Arial" style:font-size-complex="11pt"/>
    </style:style>
    <style:style style:name="T403_6" style:family="text">
      <style:text-properties fo:font-size="11pt" style:font-name-asian="Arial" style:font-size-asian="11pt" style:font-name-complex="Arial" style:font-size-complex="11pt"/>
    </style:style>
    <style:style style:name="T403_7" style:family="text">
      <style:text-properties fo:font-size="11pt" style:font-name-asian="Arial" style:font-size-asian="11pt" style:font-name-complex="Arial" style:font-size-complex="11pt"/>
    </style:style>
    <style:style style:name="T403_8" style:family="text">
      <style:text-properties fo:font-size="11pt" style:font-name-asian="Arial" style:font-size-asian="11pt" style:font-name-complex="Arial" style:font-size-complex="11pt"/>
    </style:style>
    <style:style style:name="T403_9" style:family="text">
      <style:text-properties fo:font-size="11pt" style:font-name-asian="Arial" style:font-size-asian="11pt" style:font-name-complex="Arial" style:font-size-complex="11pt"/>
    </style:style>
    <style:style style:name="T403_10" style:family="text">
      <style:text-properties fo:font-size="11pt" style:font-name-asian="Arial" style:font-size-asian="11pt" style:font-name-complex="Arial" style:font-size-complex="11pt"/>
    </style:style>
    <style:style style:name="T403_11" style:family="text">
      <style:text-properties fo:font-size="11pt" style:font-name-asian="Arial" style:font-size-asian="11pt" style:font-name-complex="Arial" style:font-size-complex="11pt"/>
    </style:style>
    <style:style style:name="T403_12" style:family="text">
      <style:text-properties fo:font-size="11pt" style:font-name-asian="Arial" style:font-size-asian="11pt" style:font-name-complex="Arial" style:font-size-complex="11pt"/>
    </style:style>
    <style:style style:name="T403_13" style:family="text">
      <style:text-properties fo:font-size="11pt" style:font-name-asian="Arial" style:font-size-asian="11pt" style:font-name-complex="Arial" style:font-size-complex="11pt"/>
    </style:style>
    <style:style style:name="T403_14" style:family="text">
      <style:text-properties fo:font-size="11pt" style:font-name-asian="Arial" style:font-size-asian="11pt" style:font-name-complex="Arial" style:font-size-complex="11pt"/>
    </style:style>
    <style:style style:name="T403_15" style:family="text">
      <style:text-properties fo:font-size="11pt" style:font-name-asian="Arial" style:font-size-asian="11pt" style:font-name-complex="Arial" style:font-size-complex="11pt"/>
    </style:style>
    <style:style style:name="T403_16" style:family="text">
      <style:text-properties fo:font-size="11pt" style:font-name-asian="Arial" style:font-size-asian="11pt" style:font-name-complex="Arial" style:font-size-complex="11pt"/>
    </style:style>
    <style:style style:name="T403_17" style:family="text">
      <style:text-properties fo:font-size="11pt" style:font-name-asian="Arial" style:font-size-asian="11pt" style:font-name-complex="Arial" style:font-size-complex="11pt"/>
    </style:style>
    <style:style style:name="T403_18" style:family="text">
      <style:text-properties fo:font-size="11pt" style:font-name-asian="Arial" style:font-size-asian="11pt" style:font-name-complex="Arial" style:font-size-complex="11pt"/>
    </style:style>
    <style:style style:name="T403_19" style:family="text">
      <style:text-properties fo:font-size="11pt" style:font-name-asian="Arial" style:font-size-asian="11pt" style:font-name-complex="Arial" style:font-size-complex="11pt"/>
    </style:style>
    <style:style style:name="P404" style:family="paragraph" style:parent-style-name="Normal">
      <style:paragraph-properties fo:text-align="justify" fo:margin-bottom="0.353cm"/>
    </style:style>
    <style:style style:name="T404_1" style:family="text">
      <style:text-properties fo:font-size="11pt" style:font-name-asian="Arial" style:font-size-asian="11pt" style:font-name-complex="Arial" style:font-size-complex="11pt"/>
    </style:style>
    <style:style style:name="T404_2" style:family="text">
      <style:text-properties fo:font-size="11pt" style:font-name-asian="Arial" style:font-size-asian="11pt" style:font-name-complex="Arial" style:font-size-complex="11pt"/>
    </style:style>
    <style:style style:name="T404_3" style:family="text">
      <style:text-properties fo:font-size="11pt" style:font-name-asian="Arial" style:font-size-asian="11pt" style:font-name-complex="Arial" style:font-size-complex="11pt"/>
    </style:style>
    <style:style style:name="T404_4" style:family="text">
      <style:text-properties fo:font-size="11pt" style:font-name-asian="Arial" style:font-size-asian="11pt" style:font-name-complex="Arial" style:font-size-complex="11pt"/>
    </style:style>
    <style:style style:name="T404_5" style:family="text">
      <style:text-properties fo:font-size="11pt" style:font-name-asian="Arial" style:font-size-asian="11pt" style:font-name-complex="Arial" style:font-size-complex="11pt"/>
    </style:style>
    <style:style style:name="T404_6" style:family="text">
      <style:text-properties fo:font-size="11pt" style:font-name-asian="Arial" style:font-size-asian="11pt" style:font-name-complex="Arial" style:font-size-complex="11pt"/>
    </style:style>
    <style:style style:name="P405" style:family="paragraph" style:parent-style-name="Normal">
      <style:paragraph-properties fo:text-align="justify" fo:margin-bottom="0.423cm"/>
    </style:style>
    <style:style style:name="T405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05_2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05_3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406" style:family="paragraph" style:parent-style-name="Normal">
      <style:paragraph-properties fo:text-align="justify"/>
    </style:style>
    <style:style style:name="T406_1" style:family="text">
      <style:text-properties fo:font-size="11pt" style:font-name-asian="Arial" style:font-size-asian="11pt" style:font-name-complex="Arial" style:font-size-complex="11pt"/>
    </style:style>
    <style:style style:name="T406_2" style:family="text">
      <style:text-properties fo:font-size="11pt" style:font-name-asian="Arial" style:font-size-asian="11pt" style:font-name-complex="Arial" style:font-size-complex="11pt"/>
    </style:style>
    <style:style style:name="T406_3" style:family="text">
      <style:text-properties fo:font-size="11pt" style:font-name-asian="Arial" style:font-size-asian="11pt" style:font-name-complex="Arial" style:font-size-complex="11pt"/>
    </style:style>
    <style:style style:name="T406_4" style:family="text">
      <style:text-properties fo:font-size="11pt" style:font-name-asian="Arial" style:font-size-asian="11pt" style:font-name-complex="Arial" style:font-size-complex="11pt"/>
    </style:style>
    <style:style style:name="T406_5" style:family="text">
      <style:text-properties fo:font-size="11pt" style:font-name-asian="Arial" style:font-size-asian="11pt" style:font-name-complex="Arial" style:font-size-complex="11pt"/>
    </style:style>
    <style:style style:name="T406_6" style:family="text">
      <style:text-properties fo:font-size="11pt" style:font-name-asian="Arial" style:font-size-asian="11pt" style:font-name-complex="Arial" style:font-size-complex="11pt"/>
    </style:style>
    <style:style style:name="T406_7" style:family="text">
      <style:text-properties fo:font-size="11pt" style:font-name-asian="Arial" style:font-size-asian="11pt" style:font-name-complex="Arial" style:font-size-complex="11pt"/>
    </style:style>
    <style:style style:name="T406_8" style:family="text">
      <style:text-properties fo:font-size="11pt" style:font-name-asian="Arial" style:font-size-asian="11pt" style:font-name-complex="Arial" style:font-size-complex="11pt"/>
    </style:style>
    <style:style style:name="T406_9" style:family="text">
      <style:text-properties fo:font-size="11pt" style:font-name-asian="Arial" style:font-size-asian="11pt" style:font-name-complex="Arial" style:font-size-complex="11pt"/>
    </style:style>
    <style:style style:name="T406_10" style:family="text">
      <style:text-properties fo:font-size="11pt" style:font-name-asian="Arial" style:font-size-asian="11pt" style:font-name-complex="Arial" style:font-size-complex="11pt"/>
    </style:style>
    <style:style style:name="T406_11" style:family="text">
      <style:text-properties fo:font-size="11pt" style:font-name-asian="Arial" style:font-size-asian="11pt" style:font-name-complex="Arial" style:font-size-complex="11pt"/>
    </style:style>
    <style:style style:name="T406_12" style:family="text">
      <style:text-properties fo:font-size="11pt" style:font-name-asian="Arial" style:font-size-asian="11pt" style:font-name-complex="Arial" style:font-size-complex="11pt"/>
    </style:style>
    <style:style style:name="T406_13" style:family="text">
      <style:text-properties fo:font-size="11pt" style:font-name-asian="Arial" style:font-size-asian="11pt" style:font-name-complex="Arial" style:font-size-complex="11pt"/>
    </style:style>
    <style:style style:name="T406_14" style:family="text">
      <style:text-properties fo:font-size="11pt" style:font-name-asian="Arial" style:font-size-asian="11pt" style:font-name-complex="Arial" style:font-size-complex="11pt"/>
    </style:style>
    <style:style style:name="T406_15" style:family="text">
      <style:text-properties fo:font-size="11pt" style:font-name-asian="Arial" style:font-size-asian="11pt" style:font-name-complex="Arial" style:font-size-complex="11pt"/>
    </style:style>
    <style:style style:name="T406_16" style:family="text">
      <style:text-properties fo:font-size="11pt" style:font-name-asian="Arial" style:font-size-asian="11pt" style:font-name-complex="Arial" style:font-size-complex="11pt"/>
    </style:style>
    <style:style style:name="T406_17" style:family="text">
      <style:text-properties fo:font-size="11pt" style:font-name-asian="Arial" style:font-size-asian="11pt" style:font-name-complex="Arial" style:font-size-complex="11pt"/>
    </style:style>
    <style:style style:name="T406_18" style:family="text">
      <style:text-properties fo:font-size="11pt" style:font-name-asian="Arial" style:font-size-asian="11pt" style:font-name-complex="Arial" style:font-size-complex="11pt"/>
    </style:style>
    <style:style style:name="P40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08" style:family="paragraph" style:parent-style-name="Normal">
      <style:paragraph-properties fo:text-align="justify" fo:margin-bottom="0.254cm"/>
    </style:style>
    <style:style style:name="T408_1" style:family="text">
      <style:text-properties fo:font-size="11pt" style:font-name-asian="Arial" style:font-size-asian="11pt" style:font-name-complex="Arial" style:font-size-complex="11pt"/>
    </style:style>
    <style:style style:name="T408_2" style:family="text">
      <style:text-properties fo:font-size="11pt" style:font-name-asian="Arial" style:font-size-asian="11pt" style:font-name-complex="Arial" style:font-size-complex="11pt"/>
    </style:style>
    <style:style style:name="T408_3" style:family="text">
      <style:text-properties fo:font-size="11pt" style:font-name-asian="Arial" style:font-size-asian="11pt" style:font-name-complex="Arial" style:font-size-complex="11pt"/>
    </style:style>
    <style:style style:name="T408_4" style:family="text">
      <style:text-properties fo:font-size="11pt" style:font-name-asian="Arial" style:font-size-asian="11pt" style:font-name-complex="Arial" style:font-size-complex="11pt"/>
    </style:style>
    <style:style style:name="T408_5" style:family="text">
      <style:text-properties fo:font-size="11pt" style:font-name-asian="Arial" style:font-size-asian="11pt" style:font-name-complex="Arial" style:font-size-complex="11pt"/>
    </style:style>
    <style:style style:name="T408_6" style:family="text">
      <style:text-properties fo:font-size="11pt" style:font-name-asian="Arial" style:font-size-asian="11pt" style:font-name-complex="Arial" style:font-size-complex="11pt"/>
    </style:style>
    <style:style style:name="T408_7" style:family="text">
      <style:text-properties fo:font-size="11pt" style:font-name-asian="Arial" style:font-size-asian="11pt" style:font-name-complex="Arial" style:font-size-complex="11pt"/>
    </style:style>
    <style:style style:name="T408_8" style:family="text">
      <style:text-properties fo:font-size="11pt" style:font-name-asian="Arial" style:font-size-asian="11pt" style:font-name-complex="Arial" style:font-size-complex="11pt"/>
    </style:style>
    <style:style style:name="T408_9" style:family="text">
      <style:text-properties fo:font-size="11pt" style:font-name-asian="Arial" style:font-size-asian="11pt" style:font-name-complex="Arial" style:font-size-complex="11pt"/>
    </style:style>
    <style:style style:name="T408_10" style:family="text">
      <style:text-properties fo:font-size="11pt" style:font-name-asian="Arial" style:font-size-asian="11pt" style:font-name-complex="Arial" style:font-size-complex="11pt"/>
    </style:style>
    <style:style style:name="T408_11" style:family="text">
      <style:text-properties fo:font-size="11pt" style:font-name-asian="Arial" style:font-size-asian="11pt" style:font-name-complex="Arial" style:font-size-complex="11pt"/>
    </style:style>
    <style:style style:name="T408_12" style:family="text">
      <style:text-properties fo:font-size="11pt" style:font-name-asian="Arial" style:font-size-asian="11pt" style:font-name-complex="Arial" style:font-size-complex="11pt"/>
    </style:style>
    <style:style style:name="P409" style:family="paragraph" style:parent-style-name="Normal">
      <style:paragraph-properties fo:text-align="justify" fo:margin-bottom="0.254cm"/>
    </style:style>
    <style:style style:name="T409_1" style:family="text">
      <style:text-properties fo:font-size="11pt" style:font-name-asian="Arial" style:font-size-asian="11pt" style:font-name-complex="Arial" style:font-size-complex="11pt"/>
    </style:style>
    <style:style style:name="T409_2" style:family="text">
      <style:text-properties fo:font-size="11pt" style:font-name-asian="Arial" style:font-size-asian="11pt" style:font-name-complex="Arial" style:font-size-complex="11pt"/>
    </style:style>
    <style:style style:name="T409_3" style:family="text">
      <style:text-properties fo:font-size="11pt" style:font-name-asian="Arial" style:font-size-asian="11pt" style:font-name-complex="Arial" style:font-size-complex="11pt"/>
    </style:style>
    <style:style style:name="T409_4" style:family="text">
      <style:text-properties fo:font-size="11pt" style:font-name-asian="Arial" style:font-size-asian="11pt" style:font-name-complex="Arial" style:font-size-complex="11pt"/>
    </style:style>
    <style:style style:name="T409_5" style:family="text">
      <style:text-properties fo:font-size="11pt" style:font-name-asian="Arial" style:font-size-asian="11pt" style:font-name-complex="Arial" style:font-size-complex="11pt"/>
    </style:style>
    <style:style style:name="T409_6" style:family="text">
      <style:text-properties fo:font-size="11pt" style:font-name-asian="Arial" style:font-size-asian="11pt" style:font-name-complex="Arial" style:font-size-complex="11pt"/>
    </style:style>
    <style:style style:name="T409_7" style:family="text">
      <style:text-properties fo:font-size="11pt" style:font-name-asian="Arial" style:font-size-asian="11pt" style:font-name-complex="Arial" style:font-size-complex="11pt"/>
    </style:style>
    <style:style style:name="T409_8" style:family="text">
      <style:text-properties fo:font-size="11pt" style:font-name-asian="Arial" style:font-size-asian="11pt" style:font-name-complex="Arial" style:font-size-complex="11pt"/>
    </style:style>
    <style:style style:name="T409_9" style:family="text">
      <style:text-properties fo:font-size="11pt" style:font-name-asian="Arial" style:font-size-asian="11pt" style:font-name-complex="Arial" style:font-size-complex="11pt"/>
    </style:style>
    <style:style style:name="T409_10" style:family="text">
      <style:text-properties fo:font-size="11pt" style:font-name-asian="Arial" style:font-size-asian="11pt" style:font-name-complex="Arial" style:font-size-complex="11pt"/>
    </style:style>
    <style:style style:name="T409_11" style:family="text">
      <style:text-properties fo:font-size="11pt" style:font-name-asian="Arial" style:font-size-asian="11pt" style:font-name-complex="Arial" style:font-size-complex="11pt"/>
    </style:style>
    <style:style style:name="T409_12" style:family="text">
      <style:text-properties fo:font-size="11pt" style:font-name-asian="Arial" style:font-size-asian="11pt" style:font-name-complex="Arial" style:font-size-complex="11pt"/>
    </style:style>
    <style:style style:name="T409_13" style:family="text">
      <style:text-properties fo:font-size="11pt" style:font-name-asian="Arial" style:font-size-asian="11pt" style:font-name-complex="Arial" style:font-size-complex="11pt"/>
    </style:style>
    <style:style style:name="T409_14" style:family="text">
      <style:text-properties fo:font-size="11pt" style:font-name-asian="Arial" style:font-size-asian="11pt" style:font-name-complex="Arial" style:font-size-complex="11pt"/>
    </style:style>
    <style:style style:name="T409_15" style:family="text">
      <style:text-properties fo:font-size="11pt" style:font-name-asian="Arial" style:font-size-asian="11pt" style:font-name-complex="Arial" style:font-size-complex="11pt"/>
    </style:style>
    <style:style style:name="T409_16" style:family="text">
      <style:text-properties fo:font-size="11pt" style:font-name-asian="Arial" style:font-size-asian="11pt" style:font-name-complex="Arial" style:font-size-complex="11pt"/>
    </style:style>
    <style:style style:name="P410" style:family="paragraph" style:parent-style-name="Normal">
      <style:paragraph-properties fo:text-align="justify" fo:margin-bottom="0.254cm"/>
    </style:style>
    <style:style style:name="T410_1" style:family="text">
      <style:text-properties fo:font-size="11pt" style:font-name-asian="Arial" style:font-size-asian="11pt" style:font-name-complex="Arial" style:font-size-complex="11pt"/>
    </style:style>
    <style:style style:name="T410_2" style:family="text">
      <style:text-properties fo:font-size="11pt" style:font-name-asian="Arial" style:font-size-asian="11pt" style:font-name-complex="Arial" style:font-size-complex="11pt"/>
    </style:style>
    <style:style style:name="T410_3" style:family="text">
      <style:text-properties fo:font-size="11pt" style:font-name-asian="Arial" style:font-size-asian="11pt" style:font-name-complex="Arial" style:font-size-complex="11pt"/>
    </style:style>
    <style:style style:name="T410_4" style:family="text">
      <style:text-properties fo:font-size="11pt" style:font-name-asian="Arial" style:font-size-asian="11pt" style:font-name-complex="Arial" style:font-size-complex="11pt"/>
    </style:style>
    <style:style style:name="T410_5" style:family="text">
      <style:text-properties fo:font-size="11pt" style:font-name-asian="Arial" style:font-size-asian="11pt" style:font-name-complex="Arial" style:font-size-complex="11pt"/>
    </style:style>
    <style:style style:name="T410_6" style:family="text">
      <style:text-properties fo:font-size="11pt" style:font-name-asian="Arial" style:font-size-asian="11pt" style:font-name-complex="Arial" style:font-size-complex="11pt"/>
    </style:style>
    <style:style style:name="T410_7" style:family="text">
      <style:text-properties fo:font-size="11pt" style:font-name-asian="Arial" style:font-size-asian="11pt" style:font-name-complex="Arial" style:font-size-complex="11pt"/>
    </style:style>
    <style:style style:name="T410_8" style:family="text">
      <style:text-properties fo:font-size="11pt" style:font-name-asian="Arial" style:font-size-asian="11pt" style:font-name-complex="Arial" style:font-size-complex="11pt"/>
    </style:style>
    <style:style style:name="T410_9" style:family="text">
      <style:text-properties fo:font-size="11pt" style:font-name-asian="Arial" style:font-size-asian="11pt" style:font-name-complex="Arial" style:font-size-complex="11pt"/>
    </style:style>
    <style:style style:name="T410_10" style:family="text">
      <style:text-properties fo:font-size="11pt" style:font-name-asian="Arial" style:font-size-asian="11pt" style:font-name-complex="Arial" style:font-size-complex="11pt"/>
    </style:style>
    <style:style style:name="T410_11" style:family="text">
      <style:text-properties fo:font-size="11pt" style:font-name-asian="Arial" style:font-size-asian="11pt" style:font-name-complex="Arial" style:font-size-complex="11pt"/>
    </style:style>
    <style:style style:name="T410_12" style:family="text">
      <style:text-properties fo:font-size="11pt" style:font-name-asian="Arial" style:font-size-asian="11pt" style:font-name-complex="Arial" style:font-size-complex="11pt"/>
    </style:style>
    <style:style style:name="T410_13" style:family="text">
      <style:text-properties fo:font-size="11pt" style:font-name-asian="Arial" style:font-size-asian="11pt" style:font-name-complex="Arial" style:font-size-complex="11pt"/>
    </style:style>
    <style:style style:name="T410_14" style:family="text">
      <style:text-properties fo:font-size="11pt" style:font-name-asian="Arial" style:font-size-asian="11pt" style:font-name-complex="Arial" style:font-size-complex="11pt"/>
    </style:style>
    <style:style style:name="T410_15" style:family="text">
      <style:text-properties fo:font-size="11pt" style:font-name-asian="Arial" style:font-size-asian="11pt" style:font-name-complex="Arial" style:font-size-complex="11pt"/>
    </style:style>
    <style:style style:name="T410_16" style:family="text">
      <style:text-properties fo:font-size="11pt" style:font-name-asian="Arial" style:font-size-asian="11pt" style:font-name-complex="Arial" style:font-size-complex="11pt"/>
    </style:style>
    <style:style style:name="T410_17" style:family="text">
      <style:text-properties fo:font-size="11pt" style:font-name-asian="Arial" style:font-size-asian="11pt" style:font-name-complex="Arial" style:font-size-complex="11pt"/>
    </style:style>
    <style:style style:name="T410_18" style:family="text">
      <style:text-properties fo:font-size="11pt" style:font-name-asian="Arial" style:font-size-asian="11pt" style:font-name-complex="Arial" style:font-size-complex="11pt"/>
    </style:style>
    <style:style style:name="T410_19" style:family="text">
      <style:text-properties fo:font-size="11pt" style:font-name-asian="Arial" style:font-size-asian="11pt" style:font-name-complex="Arial" style:font-size-complex="11pt"/>
    </style:style>
    <style:style style:name="T410_20" style:family="text">
      <style:text-properties fo:font-size="11pt" style:font-name-asian="Arial" style:font-size-asian="11pt" style:font-name-complex="Arial" style:font-size-complex="11pt"/>
    </style:style>
    <style:style style:name="T410_21" style:family="text">
      <style:text-properties fo:font-size="11pt" style:font-name-asian="Arial" style:font-size-asian="11pt" style:font-name-complex="Arial" style:font-size-complex="11pt"/>
    </style:style>
    <style:style style:name="P411" style:family="paragraph" style:parent-style-name="Normal">
      <style:paragraph-properties fo:text-align="justify" fo:text-indent="-0.63cm" fo:margin-bottom="0.254cm" fo:margin-left="1.259cm"/>
      <style:text-properties fo:font-size="11pt" style:font-name-asian="Arial" style:font-size-asian="11pt" style:font-name-complex="Arial" style:font-size-complex="11pt"/>
    </style:style>
    <style:style style:name="T411_1" style:family="text">
      <style:text-properties fo:font-size="11pt" style:font-name-asian="Arial" style:font-size-asian="11pt" style:font-name-complex="Arial" style:font-size-complex="11pt"/>
    </style:style>
    <style:style style:name="T411_2" style:family="text">
      <style:text-properties fo:font-size="11pt" style:font-name-asian="Arial" style:font-size-asian="11pt" style:font-name-complex="Arial" style:font-size-complex="11pt"/>
    </style:style>
    <style:style style:name="T411_3" style:family="text">
      <style:text-properties fo:font-size="11pt" style:font-name-asian="Arial" style:font-size-asian="11pt" style:font-name-complex="Arial" style:font-size-complex="11pt"/>
    </style:style>
    <style:style style:name="P412" style:family="paragraph" style:parent-style-name="Normal">
      <style:paragraph-properties fo:text-align="justify" fo:text-indent="-0.63cm" fo:margin-bottom="0.254cm" fo:margin-left="1.259cm"/>
      <style:text-properties fo:font-size="11pt" style:font-name-asian="Arial" style:font-size-asian="11pt" style:font-name-complex="Arial" style:font-size-complex="11pt"/>
    </style:style>
    <style:style style:name="T412_1" style:family="text">
      <style:text-properties fo:font-size="11pt" style:font-name-asian="Arial" style:font-size-asian="11pt" style:font-name-complex="Arial" style:font-size-complex="11pt"/>
    </style:style>
    <style:style style:name="T412_2" style:family="text">
      <style:text-properties fo:font-size="11pt" style:font-name-asian="Arial" style:font-size-asian="11pt" style:font-name-complex="Arial" style:font-size-complex="11pt"/>
    </style:style>
    <style:style style:name="T412_3" style:family="text">
      <style:text-properties fo:font-size="11pt" style:font-name-asian="Arial" style:font-size-asian="11pt" style:font-name-complex="Arial" style:font-size-complex="11pt"/>
    </style:style>
    <style:style style:name="P413" style:family="paragraph" style:parent-style-name="Normal">
      <style:paragraph-properties fo:text-align="justify"/>
    </style:style>
    <style:style style:name="T413_1" style:family="text">
      <style:text-properties fo:font-size="11pt" style:font-name-asian="Arial" style:font-size-asian="11pt" style:font-name-complex="Arial" style:font-size-complex="11pt"/>
    </style:style>
    <style:style style:name="T413_2" style:family="text">
      <style:text-properties fo:font-size="11pt" style:font-name-asian="Arial" style:font-size-asian="11pt" style:font-name-complex="Arial" style:font-size-complex="11pt"/>
    </style:style>
    <style:style style:name="T413_3" style:family="text">
      <style:text-properties fo:font-size="11pt" style:font-name-asian="Arial" style:font-size-asian="11pt" style:font-name-complex="Arial" style:font-size-complex="11pt"/>
    </style:style>
    <style:style style:name="T413_4" style:family="text">
      <style:text-properties fo:font-size="11pt" style:font-name-asian="Arial" style:font-size-asian="11pt" style:font-name-complex="Arial" style:font-size-complex="11pt"/>
    </style:style>
    <style:style style:name="T413_5" style:family="text">
      <style:text-properties fo:font-size="11pt" style:font-name-asian="Arial" style:font-size-asian="11pt" style:font-name-complex="Arial" style:font-size-complex="11pt"/>
    </style:style>
    <style:style style:name="T413_6" style:family="text">
      <style:text-properties fo:font-size="11pt" style:font-name-asian="Arial" style:font-size-asian="11pt" style:font-name-complex="Arial" style:font-size-complex="11pt"/>
    </style:style>
    <style:style style:name="T413_7" style:family="text">
      <style:text-properties fo:font-size="11pt" style:font-name-asian="Arial" style:font-size-asian="11pt" style:font-name-complex="Arial" style:font-size-complex="11pt"/>
    </style:style>
    <style:style style:name="T413_8" style:family="text">
      <style:text-properties fo:font-size="11pt" style:font-name-asian="Arial" style:font-size-asian="11pt" style:font-name-complex="Arial" style:font-size-complex="11pt"/>
    </style:style>
    <style:style style:name="T413_9" style:family="text">
      <style:text-properties fo:font-size="11pt" style:font-name-asian="Arial" style:font-size-asian="11pt" style:font-name-complex="Arial" style:font-size-complex="11pt"/>
    </style:style>
    <style:style style:name="T413_10" style:family="text">
      <style:text-properties fo:font-size="11pt" style:font-name-asian="Arial" style:font-size-asian="11pt" style:font-name-complex="Arial" style:font-size-complex="11pt"/>
    </style:style>
    <style:style style:name="T413_11" style:family="text">
      <style:text-properties fo:font-size="11pt" style:font-name-asian="Arial" style:font-size-asian="11pt" style:font-name-complex="Arial" style:font-size-complex="11pt"/>
    </style:style>
    <style:style style:name="T413_12" style:family="text">
      <style:text-properties fo:font-size="11pt" style:font-name-asian="Arial" style:font-size-asian="11pt" style:font-name-complex="Arial" style:font-size-complex="11pt"/>
    </style:style>
    <style:style style:name="T413_13" style:family="text">
      <style:text-properties fo:font-size="11pt" style:font-name-asian="Arial" style:font-size-asian="11pt" style:font-name-complex="Arial" style:font-size-complex="11pt"/>
    </style:style>
    <style:style style:name="T413_14" style:family="text">
      <style:text-properties fo:font-size="11pt" style:font-name-asian="Arial" style:font-size-asian="11pt" style:font-name-complex="Arial" style:font-size-complex="11pt"/>
    </style:style>
    <style:style style:name="T413_15" style:family="text">
      <style:text-properties fo:font-style="italic" style:font-style-asian="italic" fo:font-size="11pt" style:font-name-asian="Arial" style:font-size-asian="11pt" style:font-name-complex="Arial" style:font-size-complex="11pt"/>
    </style:style>
    <style:style style:name="T413_16" style:family="text">
      <style:text-properties fo:font-size="11pt" style:font-name-asian="Arial" style:font-size-asian="11pt" style:font-name-complex="Arial" style:font-size-complex="11pt"/>
    </style:style>
    <style:style style:name="T413_17" style:family="text">
      <style:text-properties fo:font-size="11pt" style:font-name-asian="Arial" style:font-size-asian="11pt" style:font-name-complex="Arial" style:font-size-complex="11pt"/>
    </style:style>
    <style:style style:name="T413_18" style:family="text">
      <style:text-properties fo:font-size="11pt" style:font-name-asian="Arial" style:font-size-asian="11pt" style:font-name-complex="Arial" style:font-size-complex="11pt"/>
    </style:style>
    <style:style style:name="T413_19" style:family="text">
      <style:text-properties fo:font-size="11pt" style:font-name-asian="Arial" style:font-size-asian="11pt" style:font-name-complex="Arial" style:font-size-complex="11pt"/>
    </style:style>
    <style:style style:name="T413_20" style:family="text">
      <style:text-properties fo:font-size="11pt" style:font-name-asian="Arial" style:font-size-asian="11pt" style:font-name-complex="Arial" style:font-size-complex="11pt"/>
    </style:style>
    <style:style style:name="T413_21" style:family="text">
      <style:text-properties fo:font-size="11pt" style:font-name-asian="Arial" style:font-size-asian="11pt" style:font-name-complex="Arial" style:font-size-complex="11pt"/>
    </style:style>
    <style:style style:name="T413_22" style:family="text">
      <style:text-properties fo:font-size="11pt" style:font-name-asian="Arial" style:font-size-asian="11pt" style:font-name-complex="Arial" style:font-size-complex="11pt"/>
    </style:style>
    <style:style style:name="T413_23" style:family="text">
      <style:text-properties fo:font-size="11pt" style:font-name-asian="Arial" style:font-size-asian="11pt" style:font-name-complex="Arial" style:font-size-complex="11pt"/>
    </style:style>
    <style:style style:name="T413_24" style:family="text">
      <style:text-properties fo:font-size="11pt" style:font-name-asian="Arial" style:font-size-asian="11pt" style:font-name-complex="Arial" style:font-size-complex="11pt"/>
    </style:style>
    <style:style style:name="P414" style:family="paragraph" style:parent-style-name="Normal">
      <style:paragraph-properties fo:text-align="justify"/>
    </style:style>
    <style:style style:name="T414_1" style:family="text"/>
    <style:style style:name="T414_2" style:family="text">
      <style:text-properties fo:font-size="11pt" style:font-name-asian="Arial" style:font-size-asian="11pt" style:font-name-complex="Arial" style:font-size-complex="11pt"/>
    </style:style>
    <style:style style:name="T414_3" style:family="text">
      <style:text-properties fo:font-size="11pt" style:font-name-asian="Arial" style:font-size-asian="11pt" style:font-name-complex="Arial" style:font-size-complex="11pt"/>
    </style:style>
    <style:style style:name="T414_4" style:family="text">
      <style:text-properties fo:font-size="11pt" style:font-name-asian="Arial" style:font-size-asian="11pt" style:font-name-complex="Arial" style:font-size-complex="11pt"/>
    </style:style>
    <style:style style:name="T414_5" style:family="text">
      <style:text-properties fo:font-size="11pt" style:font-name-asian="Arial" style:font-size-asian="11pt" style:font-name-complex="Arial" style:font-size-complex="11pt"/>
    </style:style>
    <style:style style:name="T414_6" style:family="text">
      <style:text-properties fo:font-size="11pt" style:font-name-asian="Arial" style:font-size-asian="11pt" style:font-name-complex="Arial" style:font-size-complex="11pt"/>
    </style:style>
    <style:style style:name="T414_7" style:family="text">
      <style:text-properties fo:font-size="11pt" style:font-name-asian="Arial" style:font-size-asian="11pt" style:font-name-complex="Arial" style:font-size-complex="11pt"/>
    </style:style>
    <style:style style:name="T414_8" style:family="text">
      <style:text-properties fo:font-size="11pt" style:font-name-asian="Arial" style:font-size-asian="11pt" style:font-name-complex="Arial" style:font-size-complex="11pt"/>
    </style:style>
    <style:style style:name="T414_9" style:family="text">
      <style:text-properties fo:font-size="11pt" style:font-name-asian="Arial" style:font-size-asian="11pt" style:font-name-complex="Arial" style:font-size-complex="11pt"/>
    </style:style>
    <style:style style:name="T414_10" style:family="text">
      <style:text-properties fo:font-size="11pt" style:font-name-asian="Arial" style:font-size-asian="11pt" style:font-name-complex="Arial" style:font-size-complex="11pt"/>
    </style:style>
    <style:style style:name="T414_11" style:family="text">
      <style:text-properties fo:font-size="11pt" style:font-name-asian="Arial" style:font-size-asian="11pt" style:font-name-complex="Arial" style:font-size-complex="11pt"/>
    </style:style>
    <style:style style:name="T414_12" style:family="text">
      <style:text-properties fo:font-size="11pt" style:font-name-asian="Arial" style:font-size-asian="11pt" style:font-name-complex="Arial" style:font-size-complex="11pt"/>
    </style:style>
    <style:style style:name="T414_13" style:family="text">
      <style:text-properties fo:font-size="11pt" style:font-name-asian="Arial" style:font-size-asian="11pt" style:font-name-complex="Arial" style:font-size-complex="11pt"/>
    </style:style>
    <style:style style:name="T414_14" style:family="text">
      <style:text-properties fo:font-size="11pt" style:font-name-asian="Arial" style:font-size-asian="11pt" style:font-name-complex="Arial" style:font-size-complex="11pt"/>
    </style:style>
    <style:style style:name="T414_15" style:family="text">
      <style:text-properties fo:font-size="11pt" style:font-name-asian="Arial" style:font-size-asian="11pt" style:font-name-complex="Arial" style:font-size-complex="11pt"/>
    </style:style>
    <style:style style:name="T414_16" style:family="text">
      <style:text-properties fo:font-size="11pt" style:font-name-asian="Arial" style:font-size-asian="11pt" style:font-name-complex="Arial" style:font-size-complex="11pt"/>
    </style:style>
    <style:style style:name="T414_17" style:family="text">
      <style:text-properties fo:font-size="11pt" style:font-name-asian="Arial" style:font-size-asian="11pt" style:font-name-complex="Arial" style:font-size-complex="11pt"/>
    </style:style>
    <style:style style:name="T414_18" style:family="text">
      <style:text-properties fo:font-size="11pt" style:font-name-asian="Arial" style:font-size-asian="11pt" style:font-name-complex="Arial" style:font-size-complex="11pt"/>
    </style:style>
    <style:style style:name="P415" style:family="paragraph" style:parent-style-name="Normal">
      <style:paragraph-properties fo:text-align="justify" fo:margin-top="0.423cm"/>
    </style:style>
    <style:style style:name="T415_1" style:family="text">
      <style:text-properties fo:font-size="11pt" style:font-name-asian="Arial" style:font-size-asian="11pt" style:font-name-complex="Arial" style:font-size-complex="11pt"/>
    </style:style>
    <style:style style:name="T415_2" style:family="text">
      <style:text-properties fo:font-size="11pt" style:font-name-asian="Arial" style:font-size-asian="11pt" style:font-name-complex="Arial" style:font-size-complex="11pt"/>
    </style:style>
    <style:style style:name="T415_3" style:family="text">
      <style:text-properties fo:font-size="11pt" style:font-name-asian="Arial" style:font-size-asian="11pt" style:font-name-complex="Arial" style:font-size-complex="11pt"/>
    </style:style>
    <style:style style:name="T415_4" style:family="text">
      <style:text-properties fo:font-size="11pt" style:font-name-asian="Arial" style:font-size-asian="11pt" style:font-name-complex="Arial" style:font-size-complex="11pt"/>
    </style:style>
    <style:style style:name="T415_5" style:family="text">
      <style:text-properties fo:font-size="11pt" style:font-name-asian="Arial" style:font-size-asian="11pt" style:font-name-complex="Arial" style:font-size-complex="11pt"/>
    </style:style>
    <style:style style:name="T415_6" style:family="text">
      <style:text-properties fo:font-size="11pt" style:font-name-asian="Arial" style:font-size-asian="11pt" style:font-name-complex="Arial" style:font-size-complex="11pt"/>
    </style:style>
    <style:style style:name="T415_7" style:family="text">
      <style:text-properties fo:font-size="11pt" style:font-name-asian="Arial" style:font-size-asian="11pt" style:font-name-complex="Arial" style:font-size-complex="11pt"/>
    </style:style>
    <style:style style:name="T415_8" style:family="text">
      <style:text-properties fo:font-size="11pt" style:font-name-asian="Arial" style:font-size-asian="11pt" style:font-name-complex="Arial" style:font-size-complex="11pt"/>
    </style:style>
    <style:style style:name="T415_9" style:family="text">
      <style:text-properties fo:font-size="11pt" style:font-name-asian="Arial" style:font-size-asian="11pt" style:font-name-complex="Arial" style:font-size-complex="11pt"/>
    </style:style>
    <style:style style:name="T415_10" style:family="text">
      <style:text-properties fo:font-size="11pt" style:font-name-asian="Arial" style:font-size-asian="11pt" style:font-name-complex="Arial" style:font-size-complex="11pt"/>
    </style:style>
    <style:style style:name="T415_11" style:family="text">
      <style:text-properties fo:font-size="11pt" style:font-name-asian="Arial" style:font-size-asian="11pt" style:font-name-complex="Arial" style:font-size-complex="11pt"/>
    </style:style>
    <style:style style:name="T415_12" style:family="text">
      <style:text-properties fo:font-size="11pt" style:font-name-asian="Arial" style:font-size-asian="11pt" style:font-name-complex="Arial" style:font-size-complex="11pt"/>
    </style:style>
    <style:style style:name="T415_13" style:family="text">
      <style:text-properties fo:font-size="11pt" style:font-name-asian="Arial" style:font-size-asian="11pt" style:font-name-complex="Arial" style:font-size-complex="11pt"/>
    </style:style>
    <style:style style:name="T415_14" style:family="text">
      <style:text-properties fo:font-size="11pt" style:font-name-asian="Arial" style:font-size-asian="11pt" style:font-name-complex="Arial" style:font-size-complex="11pt"/>
    </style:style>
    <style:style style:name="T415_15" style:family="text">
      <style:text-properties fo:font-size="11pt" style:font-name-asian="Arial" style:font-size-asian="11pt" style:font-name-complex="Arial" style:font-size-complex="11pt"/>
    </style:style>
    <style:style style:name="T415_16" style:family="text">
      <style:text-properties fo:font-size="11pt" style:font-name-asian="Arial" style:font-size-asian="11pt" style:font-name-complex="Arial" style:font-size-complex="11pt"/>
    </style:style>
    <style:style style:name="T415_17" style:family="text">
      <style:text-properties fo:font-size="11pt" style:font-name-asian="Arial" style:font-size-asian="11pt" style:font-name-complex="Arial" style:font-size-complex="11pt"/>
    </style:style>
    <style:style style:name="T415_18" style:family="text">
      <style:text-properties fo:font-size="11pt" style:font-name-asian="Arial" style:font-size-asian="11pt" style:font-name-complex="Arial" style:font-size-complex="11pt"/>
    </style:style>
    <style:style style:name="T415_19" style:family="text">
      <style:text-properties fo:font-size="11pt" style:font-name-asian="Arial" style:font-size-asian="11pt" style:font-name-complex="Arial" style:font-size-complex="11pt"/>
    </style:style>
    <style:style style:name="P416" style:family="paragraph" style:parent-style-name="Normal">
      <style:paragraph-properties fo:text-align="justify" fo:margin-top="0.423cm"/>
    </style:style>
    <style:style style:name="T416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16_2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417" style:family="paragraph" style:parent-style-name="Normal">
      <style:paragraph-properties fo:text-align="justify" fo:margin-top="0.423cm"/>
    </style:style>
    <style:style style:name="T417_1" style:family="text">
      <style:text-properties fo:font-size="11pt" style:font-name-asian="Arial" style:font-size-asian="11pt" style:font-name-complex="Arial" style:font-size-complex="11pt"/>
    </style:style>
    <style:style style:name="T417_2" style:family="text">
      <style:text-properties fo:font-size="11pt" style:font-name-asian="Arial" style:font-size-asian="11pt" style:font-name-complex="Arial" style:font-size-complex="11pt"/>
    </style:style>
    <style:style style:name="T417_3" style:family="text">
      <style:text-properties fo:font-size="11pt" style:font-name-asian="Arial" style:font-size-asian="11pt" style:font-name-complex="Arial" style:font-size-complex="11pt"/>
    </style:style>
    <style:style style:name="T417_4" style:family="text">
      <style:text-properties fo:font-size="11pt" style:font-name-asian="Arial" style:font-size-asian="11pt" style:font-name-complex="Arial" style:font-size-complex="11pt"/>
    </style:style>
    <style:style style:name="T417_5" style:family="text">
      <style:text-properties fo:font-size="11pt" style:font-name-asian="Arial" style:font-size-asian="11pt" style:font-name-complex="Arial" style:font-size-complex="11pt"/>
    </style:style>
    <style:style style:name="T417_6" style:family="text">
      <style:text-properties fo:font-size="11pt" style:font-name-asian="Arial" style:font-size-asian="11pt" style:font-name-complex="Arial" style:font-size-complex="11pt"/>
    </style:style>
    <style:style style:name="T417_7" style:family="text">
      <style:text-properties fo:font-size="11pt" style:font-name-asian="Arial" style:font-size-asian="11pt" style:font-name-complex="Arial" style:font-size-complex="11pt"/>
    </style:style>
    <style:style style:name="T417_8" style:family="text">
      <style:text-properties fo:font-size="11pt" style:font-name-asian="Arial" style:font-size-asian="11pt" style:font-name-complex="Arial" style:font-size-complex="11pt"/>
    </style:style>
    <style:style style:name="T417_9" style:family="text">
      <style:text-properties fo:font-size="11pt" style:font-name-asian="Arial" style:font-size-asian="11pt" style:font-name-complex="Arial" style:font-size-complex="11pt"/>
    </style:style>
    <style:style style:name="T417_10" style:family="text">
      <style:text-properties fo:font-size="11pt" style:font-name-asian="Arial" style:font-size-asian="11pt" style:font-name-complex="Arial" style:font-size-complex="11pt"/>
    </style:style>
    <style:style style:name="T417_11" style:family="text">
      <style:text-properties fo:font-size="11pt" style:font-name-asian="Arial" style:font-size-asian="11pt" style:font-name-complex="Arial" style:font-size-complex="11pt"/>
    </style:style>
    <style:style style:name="T417_12" style:family="text">
      <style:text-properties fo:font-size="11pt" style:font-name-asian="Arial" style:font-size-asian="11pt" style:font-name-complex="Arial" style:font-size-complex="11pt"/>
    </style:style>
    <style:style style:name="T417_13" style:family="text">
      <style:text-properties fo:font-size="11pt" style:font-name-asian="Arial" style:font-size-asian="11pt" style:font-name-complex="Arial" style:font-size-complex="11pt"/>
    </style:style>
    <style:style style:name="T417_14" style:family="text">
      <style:text-properties fo:font-size="11pt" style:font-name-asian="Arial" style:font-size-asian="11pt" style:font-name-complex="Arial" style:font-size-complex="11pt"/>
    </style:style>
    <style:style style:name="T417_15" style:family="text">
      <style:text-properties fo:font-size="11pt" style:font-name-asian="Arial" style:font-size-asian="11pt" style:font-name-complex="Arial" style:font-size-complex="11pt"/>
    </style:style>
    <style:style style:name="T417_16" style:family="text">
      <style:text-properties fo:font-size="11pt" style:font-name-asian="Arial" style:font-size-asian="11pt" style:font-name-complex="Arial" style:font-size-complex="11pt"/>
    </style:style>
    <style:style style:name="T417_17" style:family="text">
      <style:text-properties fo:font-size="11pt" style:font-name-asian="Arial" style:font-size-asian="11pt" style:font-name-complex="Arial" style:font-size-complex="11pt"/>
    </style:style>
    <style:style style:name="T417_18" style:family="text">
      <style:text-properties fo:font-size="11pt" style:font-name-asian="Arial" style:font-size-asian="11pt" style:font-name-complex="Arial" style:font-size-complex="11pt"/>
    </style:style>
    <style:style style:name="T417_19" style:family="text">
      <style:text-properties fo:font-size="11pt" style:font-name-asian="Arial" style:font-size-asian="11pt" style:font-name-complex="Arial" style:font-size-complex="11pt"/>
    </style:style>
    <style:style style:name="T417_20" style:family="text">
      <style:text-properties fo:font-size="11pt" style:font-name-asian="Arial" style:font-size-asian="11pt" style:font-name-complex="Arial" style:font-size-complex="11pt"/>
    </style:style>
    <style:style style:name="T417_21" style:family="text">
      <style:text-properties fo:font-size="11pt" style:font-name-asian="Arial" style:font-size-asian="11pt" style:font-name-complex="Arial" style:font-size-complex="11pt"/>
    </style:style>
    <style:style style:name="T417_22" style:family="text">
      <style:text-properties fo:font-size="11pt" style:font-name-asian="Arial" style:font-size-asian="11pt" style:font-name-complex="Arial" style:font-size-complex="11pt"/>
    </style:style>
    <style:style style:name="T417_23" style:family="text">
      <style:text-properties fo:font-size="11pt" style:font-name-asian="Arial" style:font-size-asian="11pt" style:font-name-complex="Arial" style:font-size-complex="11pt"/>
    </style:style>
    <style:style style:name="T417_24" style:family="text">
      <style:text-properties fo:font-size="11pt" style:font-name-asian="Arial" style:font-size-asian="11pt" style:font-name-complex="Arial" style:font-size-complex="11pt"/>
    </style:style>
    <style:style style:name="T417_25" style:family="text">
      <style:text-properties fo:font-size="11pt" style:font-name-asian="Arial" style:font-size-asian="11pt" style:font-name-complex="Arial" style:font-size-complex="11pt"/>
    </style:style>
    <style:style style:name="T417_26" style:family="text">
      <style:text-properties fo:font-size="11pt" style:font-name-asian="Arial" style:font-size-asian="11pt" style:font-name-complex="Arial" style:font-size-complex="11pt"/>
    </style:style>
    <style:style style:name="T417_27" style:family="text">
      <style:text-properties fo:font-size="11pt" style:font-name-asian="Arial" style:font-size-asian="11pt" style:font-name-complex="Arial" style:font-size-complex="11pt"/>
    </style:style>
    <style:style style:name="T417_28" style:family="text">
      <style:text-properties fo:font-size="11pt" style:font-name-asian="Arial" style:font-size-asian="11pt" style:font-name-complex="Arial" style:font-size-complex="11pt"/>
    </style:style>
    <style:style style:name="T417_29" style:family="text">
      <style:text-properties fo:font-size="11pt" style:font-name-asian="Arial" style:font-size-asian="11pt" style:font-name-complex="Arial" style:font-size-complex="11pt"/>
    </style:style>
    <style:style style:name="T417_30" style:family="text">
      <style:text-properties fo:font-size="11pt" style:font-name-asian="Arial" style:font-size-asian="11pt" style:font-name-complex="Arial" style:font-size-complex="11pt"/>
    </style:style>
    <style:style style:name="T417_31" style:family="text">
      <style:text-properties fo:font-size="11pt" style:font-name-asian="Arial" style:font-size-asian="11pt" style:font-name-complex="Arial" style:font-size-complex="11pt"/>
    </style:style>
    <style:style style:name="P418" style:family="paragraph" style:parent-style-name="Normal">
      <style:paragraph-properties fo:text-align="justify" fo:margin-top="0.423cm"/>
    </style:style>
    <style:style style:name="T418_1" style:family="text">
      <style:text-properties fo:font-size="11pt" style:font-name-asian="Arial" style:font-size-asian="11pt" style:font-name-complex="Arial" style:font-size-complex="11pt"/>
    </style:style>
    <style:style style:name="T418_2" style:family="text">
      <style:text-properties fo:font-size="11pt" style:font-name-asian="Arial" style:font-size-asian="11pt" style:font-name-complex="Arial" style:font-size-complex="11pt"/>
    </style:style>
    <style:style style:name="T418_3" style:family="text">
      <style:text-properties fo:font-size="11pt" style:font-name-asian="Arial" style:font-size-asian="11pt" style:font-name-complex="Arial" style:font-size-complex="11pt"/>
    </style:style>
    <style:style style:name="T418_4" style:family="text">
      <style:text-properties fo:font-size="11pt" style:font-name-asian="Arial" style:font-size-asian="11pt" style:font-name-complex="Arial" style:font-size-complex="11pt"/>
    </style:style>
    <style:style style:name="T418_5" style:family="text">
      <style:text-properties fo:font-size="11pt" style:font-name-asian="Arial" style:font-size-asian="11pt" style:font-name-complex="Arial" style:font-size-complex="11pt"/>
    </style:style>
    <style:style style:name="T418_6" style:family="text">
      <style:text-properties fo:font-size="11pt" style:font-name-asian="Arial" style:font-size-asian="11pt" style:font-name-complex="Arial" style:font-size-complex="11pt"/>
    </style:style>
    <style:style style:name="T418_7" style:family="text">
      <style:text-properties fo:font-size="11pt" style:font-name-asian="Arial" style:font-size-asian="11pt" style:font-name-complex="Arial" style:font-size-complex="11pt"/>
    </style:style>
    <style:style style:name="T418_8" style:family="text">
      <style:text-properties fo:font-size="11pt" style:font-name-asian="Arial" style:font-size-asian="11pt" style:font-name-complex="Arial" style:font-size-complex="11pt"/>
    </style:style>
    <style:style style:name="T418_9" style:family="text">
      <style:text-properties fo:font-size="11pt" style:font-name-asian="Arial" style:font-size-asian="11pt" style:font-name-complex="Arial" style:font-size-complex="11pt"/>
    </style:style>
    <style:style style:name="T418_10" style:family="text">
      <style:text-properties fo:font-size="11pt" style:font-name-asian="Arial" style:font-size-asian="11pt" style:font-name-complex="Arial" style:font-size-complex="11pt"/>
    </style:style>
    <style:style style:name="T418_11" style:family="text">
      <style:text-properties fo:font-size="11pt" style:font-name-asian="Arial" style:font-size-asian="11pt" style:font-name-complex="Arial" style:font-size-complex="11pt"/>
    </style:style>
    <style:style style:name="T418_12" style:family="text">
      <style:text-properties fo:font-size="11pt" style:font-name-asian="Arial" style:font-size-asian="11pt" style:font-name-complex="Arial" style:font-size-complex="11pt"/>
    </style:style>
    <style:style style:name="T418_13" style:family="text">
      <style:text-properties fo:font-size="11pt" style:font-name-asian="Arial" style:font-size-asian="11pt" style:font-name-complex="Arial" style:font-size-complex="11pt"/>
    </style:style>
    <style:style style:name="T418_14" style:family="text">
      <style:text-properties fo:font-size="11pt" style:font-name-asian="Arial" style:font-size-asian="11pt" style:font-name-complex="Arial" style:font-size-complex="11pt"/>
    </style:style>
    <style:style style:name="T418_15" style:family="text">
      <style:text-properties fo:font-size="11pt" style:font-name-asian="Arial" style:font-size-asian="11pt" style:font-name-complex="Arial" style:font-size-complex="11pt"/>
    </style:style>
    <style:style style:name="T418_16" style:family="text">
      <style:text-properties fo:font-size="11pt" style:font-name-asian="Arial" style:font-size-asian="11pt" style:font-name-complex="Arial" style:font-size-complex="11pt"/>
    </style:style>
    <style:style style:name="P419" style:family="paragraph" style:parent-style-name="Normal">
      <style:paragraph-properties fo:text-align="justify" fo:margin-top="0.423cm"/>
    </style:style>
    <style:style style:name="T419_1" style:family="text">
      <style:text-properties fo:font-size="11pt" style:font-name-asian="Arial" style:font-size-asian="11pt" style:font-name-complex="Arial" style:font-size-complex="11pt"/>
    </style:style>
    <style:style style:name="T419_2" style:family="text">
      <style:text-properties fo:font-size="11pt" style:font-name-asian="Arial" style:font-size-asian="11pt" style:font-name-complex="Arial" style:font-size-complex="11pt"/>
    </style:style>
    <style:style style:name="T419_3" style:family="text">
      <style:text-properties fo:font-size="11pt" style:font-name-asian="Arial" style:font-size-asian="11pt" style:font-name-complex="Arial" style:font-size-complex="11pt"/>
    </style:style>
    <style:style style:name="T419_4" style:family="text">
      <style:text-properties fo:font-size="11pt" style:font-name-asian="Arial" style:font-size-asian="11pt" style:font-name-complex="Arial" style:font-size-complex="11pt"/>
    </style:style>
    <style:style style:name="T419_5" style:family="text">
      <style:text-properties fo:font-size="11pt" style:font-name-asian="Arial" style:font-size-asian="11pt" style:font-name-complex="Arial" style:font-size-complex="11pt"/>
    </style:style>
    <style:style style:name="T419_6" style:family="text">
      <style:text-properties fo:font-size="11pt" style:font-name-asian="Arial" style:font-size-asian="11pt" style:font-name-complex="Arial" style:font-size-complex="11pt"/>
    </style:style>
    <style:style style:name="T419_7" style:family="text">
      <style:text-properties fo:font-size="11pt" style:font-name-asian="Arial" style:font-size-asian="11pt" style:font-name-complex="Arial" style:font-size-complex="11pt"/>
    </style:style>
    <style:style style:name="T419_8" style:family="text">
      <style:text-properties fo:font-size="11pt" style:font-name-asian="Arial" style:font-size-asian="11pt" style:font-name-complex="Arial" style:font-size-complex="11pt"/>
    </style:style>
    <style:style style:name="T419_9" style:family="text">
      <style:text-properties fo:font-size="11pt" style:font-name-asian="Arial" style:font-size-asian="11pt" style:font-name-complex="Arial" style:font-size-complex="11pt"/>
    </style:style>
    <style:style style:name="T419_10" style:family="text">
      <style:text-properties fo:font-size="11pt" style:font-name-asian="Arial" style:font-size-asian="11pt" style:font-name-complex="Arial" style:font-size-complex="11pt"/>
    </style:style>
    <style:style style:name="T419_11" style:family="text">
      <style:text-properties fo:font-size="11pt" style:font-name-asian="Arial" style:font-size-asian="11pt" style:font-name-complex="Arial" style:font-size-complex="11pt"/>
    </style:style>
    <style:style style:name="T419_12" style:family="text">
      <style:text-properties fo:font-size="11pt" style:font-name-asian="Arial" style:font-size-asian="11pt" style:font-name-complex="Arial" style:font-size-complex="11pt"/>
    </style:style>
    <style:style style:name="T419_13" style:family="text">
      <style:text-properties fo:font-size="11pt" style:font-name-asian="Arial" style:font-size-asian="11pt" style:font-name-complex="Arial" style:font-size-complex="11pt"/>
    </style:style>
    <style:style style:name="T419_14" style:family="text">
      <style:text-properties fo:font-size="11pt" style:font-name-asian="Arial" style:font-size-asian="11pt" style:font-name-complex="Arial" style:font-size-complex="11pt"/>
    </style:style>
    <style:style style:name="T419_15" style:family="text">
      <style:text-properties fo:font-size="11pt" style:font-name-asian="Arial" style:font-size-asian="11pt" style:font-name-complex="Arial" style:font-size-complex="11pt"/>
    </style:style>
    <style:style style:name="T419_16" style:family="text">
      <style:text-properties fo:font-size="11pt" style:font-name-asian="Arial" style:font-size-asian="11pt" style:font-name-complex="Arial" style:font-size-complex="11pt"/>
    </style:style>
    <style:style style:name="T419_17" style:family="text">
      <style:text-properties fo:font-size="11pt" style:font-name-asian="Arial" style:font-size-asian="11pt" style:font-name-complex="Arial" style:font-size-complex="11pt"/>
    </style:style>
    <style:style style:name="T419_18" style:family="text">
      <style:text-properties fo:font-size="11pt" style:font-name-asian="Arial" style:font-size-asian="11pt" style:font-name-complex="Arial" style:font-size-complex="11pt"/>
    </style:style>
    <style:style style:name="T419_19" style:family="text">
      <style:text-properties fo:font-size="11pt" style:font-name-asian="Arial" style:font-size-asian="11pt" style:font-name-complex="Arial" style:font-size-complex="11pt"/>
    </style:style>
    <style:style style:name="T419_20" style:family="text">
      <style:text-properties fo:font-size="11pt" style:font-name-asian="Arial" style:font-size-asian="11pt" style:font-name-complex="Arial" style:font-size-complex="11pt"/>
    </style:style>
    <style:style style:name="T419_21" style:family="text">
      <style:text-properties fo:font-size="11pt" style:font-name-asian="Arial" style:font-size-asian="11pt" style:font-name-complex="Arial" style:font-size-complex="11pt"/>
    </style:style>
    <style:style style:name="T419_22" style:family="text">
      <style:text-properties fo:font-size="11pt" style:font-name-asian="Arial" style:font-size-asian="11pt" style:font-name-complex="Arial" style:font-size-complex="11pt"/>
    </style:style>
    <style:style style:name="T419_23" style:family="text">
      <style:text-properties fo:font-size="11pt" style:font-name-asian="Arial" style:font-size-asian="11pt" style:font-name-complex="Arial" style:font-size-complex="11pt"/>
    </style:style>
    <style:style style:name="P420" style:family="paragraph" style:parent-style-name="Normal">
      <style:paragraph-properties fo:text-align="justify" fo:margin-top="0.423cm"/>
    </style:style>
    <style:style style:name="T420_1" style:family="text">
      <style:text-properties style:font-name="Arial" fo:font-size="11pt" style:font-name-asian="Arial" style:font-size-asian="11pt" style:font-name-complex="Arial" style:font-size-complex="11pt"/>
    </style:style>
    <style:style style:name="T420_2" style:family="text">
      <style:text-properties style:font-name="Arial" fo:font-size="11pt" style:font-name-asian="Arial" style:font-size-asian="11pt" style:font-name-complex="Arial" style:font-size-complex="11pt"/>
    </style:style>
    <style:style style:name="T420_3" style:family="text">
      <style:text-properties style:font-name="Arial" fo:font-size="11pt" style:font-name-asian="Arial" style:font-size-asian="11pt" style:font-name-complex="Arial" style:font-size-complex="11pt"/>
    </style:style>
    <style:style style:name="T420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20_5" style:family="text">
      <style:text-properties fo:color="#000000" style:font-name="Arial" fo:font-size="11pt" style:font-name-asian="Arial" style:font-size-asian="11pt" style:font-name-complex="Arial" style:font-size-complex="11pt" fo:language-asian="en" fo:language-complex="ar" fo:country-asian="US" fo:country-complex="SA"/>
    </style:style>
    <style:style style:name="T420_6" style:family="text">
      <style:text-properties fo:font-style="normal" style:font-style-asian="normal" style:font-style-complex="normal" style:font-name="Arial" fo:font-size="11pt" style:font-name-asian="Arial" style:font-size-asian="11pt" style:font-name-complex="Arial" style:font-size-complex="11pt"/>
    </style:style>
    <style:style style:name="T420_7" style:family="text">
      <style:text-properties fo:font-style="normal" style:font-style-asian="normal" style:font-style-complex="normal" fo:font-size="11pt" style:font-name-asian="Arial" style:font-size-asian="11pt" style:font-name-complex="Arial" style:font-size-complex="11pt"/>
    </style:style>
    <style:style style:name="T420_8" style:family="text">
      <style:text-properties fo:font-size="11pt" style:font-name-asian="Arial" style:font-size-asian="11pt" style:font-name-complex="Arial" style:font-size-complex="11pt"/>
    </style:style>
    <style:style style:name="T420_9" style:family="text">
      <style:text-properties fo:font-size="11pt" style:font-name-asian="Arial" style:font-size-asian="11pt" style:font-name-complex="Arial" style:font-size-complex="11pt"/>
    </style:style>
    <style:style style:name="T420_10" style:family="text">
      <style:text-properties fo:font-size="11pt" style:font-name-asian="Arial" style:font-size-asian="11pt" style:font-name-complex="Arial" style:font-size-complex="11pt"/>
    </style:style>
    <style:style style:name="T420_11" style:family="text">
      <style:text-properties fo:font-size="11pt" style:font-name-asian="Arial" style:font-size-asian="11pt" style:font-name-complex="Arial" style:font-size-complex="11pt"/>
    </style:style>
    <style:style style:name="T420_12" style:family="text">
      <style:text-properties fo:font-size="11pt" style:font-name-asian="Arial" style:font-size-asian="11pt" style:font-name-complex="Arial" style:font-size-complex="11pt"/>
    </style:style>
    <style:style style:name="T420_13" style:family="text">
      <style:text-properties fo:font-size="11pt" style:font-name-asian="Arial" style:font-size-asian="11pt" style:font-name-complex="Arial" style:font-size-complex="11pt"/>
    </style:style>
    <style:style style:name="T420_14" style:family="text">
      <style:text-properties fo:font-size="11pt" style:font-name-asian="Arial" style:font-size-asian="11pt" style:font-name-complex="Arial" style:font-size-complex="11pt"/>
    </style:style>
    <style:style style:name="T420_15" style:family="text">
      <style:text-properties fo:font-size="11pt" style:font-name-asian="Arial" style:font-size-asian="11pt" style:font-name-complex="Arial" style:font-size-complex="11pt"/>
    </style:style>
    <style:style style:name="T420_16" style:family="text">
      <style:text-properties fo:font-size="11pt" style:font-name-asian="Arial" style:font-size-asian="11pt" style:font-name-complex="Arial" style:font-size-complex="11pt"/>
    </style:style>
    <style:style style:name="T420_17" style:family="text">
      <style:text-properties fo:font-size="11pt" style:font-name-asian="Arial" style:font-size-asian="11pt" style:font-name-complex="Arial" style:font-size-complex="11pt"/>
    </style:style>
    <style:style style:name="T420_18" style:family="text">
      <style:text-properties fo:font-size="11pt" style:font-name-asian="Arial" style:font-size-asian="11pt" style:font-name-complex="Arial" style:font-size-complex="11pt"/>
    </style:style>
    <style:style style:name="T420_19" style:family="text">
      <style:text-properties fo:font-size="11pt" style:font-name-asian="Arial" style:font-size-asian="11pt" style:font-name-complex="Arial" style:font-size-complex="11pt"/>
    </style:style>
    <style:style style:name="T420_20" style:family="text">
      <style:text-properties fo:font-size="11pt" style:font-name-asian="Arial" style:font-size-asian="11pt" style:font-name-complex="Arial" style:font-size-complex="11pt"/>
    </style:style>
    <style:style style:name="T420_21" style:family="text">
      <style:text-properties fo:font-size="11pt" style:font-name-asian="Arial" style:font-size-asian="11pt" style:font-name-complex="Arial" style:font-size-complex="11pt"/>
    </style:style>
    <style:style style:name="P421" style:family="paragraph" style:parent-style-name="Normal">
      <style:paragraph-properties fo:text-align="justify" fo:margin-top="0.423cm" fo:margin-bottom="0.423cm"/>
    </style:style>
    <style:style style:name="T421_1" style:family="text">
      <style:text-properties fo:font-size="11pt" style:font-name-asian="Arial" style:font-size-asian="11pt" style:font-name-complex="Arial" style:font-size-complex="11pt"/>
    </style:style>
    <style:style style:name="T421_2" style:family="text">
      <style:text-properties fo:font-size="11pt" style:font-name-asian="Arial" style:font-size-asian="11pt" style:font-name-complex="Arial" style:font-size-complex="11pt"/>
    </style:style>
    <style:style style:name="T421_3" style:family="text">
      <style:text-properties fo:font-size="11pt" style:font-name-asian="Arial" style:font-size-asian="11pt" style:font-name-complex="Arial" style:font-size-complex="11pt"/>
    </style:style>
    <style:style style:name="T421_4" style:family="text">
      <style:text-properties fo:font-size="11pt" style:font-name-asian="Arial" style:font-size-asian="11pt" style:font-name-complex="Arial" style:font-size-complex="11pt"/>
    </style:style>
    <style:style style:name="T421_5" style:family="text">
      <style:text-properties fo:font-size="11pt" style:font-name-asian="Arial" style:font-size-asian="11pt" style:font-name-complex="Arial" style:font-size-complex="11pt"/>
    </style:style>
    <style:style style:name="T421_6" style:family="text">
      <style:text-properties fo:font-size="11pt" style:font-name-asian="Arial" style:font-size-asian="11pt" style:font-name-complex="Arial" style:font-size-complex="11pt"/>
    </style:style>
    <style:style style:name="T421_7" style:family="text">
      <style:text-properties fo:font-size="11pt" style:font-name-asian="Arial" style:font-size-asian="11pt" style:font-name-complex="Arial" style:font-size-complex="11pt"/>
    </style:style>
    <style:style style:name="T421_8" style:family="text">
      <style:text-properties fo:font-size="11pt" style:font-name-asian="Arial" style:font-size-asian="11pt" style:font-name-complex="Arial" style:font-size-complex="11pt"/>
    </style:style>
    <style:style style:name="T421_9" style:family="text">
      <style:text-properties fo:font-size="11pt" style:font-name-asian="Arial" style:font-size-asian="11pt" style:font-name-complex="Arial" style:font-size-complex="11pt"/>
    </style:style>
    <style:style style:name="T421_10" style:family="text">
      <style:text-properties fo:font-size="11pt" style:font-name-asian="Arial" style:font-size-asian="11pt" style:font-name-complex="Arial" style:font-size-complex="11pt"/>
    </style:style>
    <style:style style:name="T421_11" style:family="text">
      <style:text-properties fo:font-size="11pt" style:font-name-asian="Arial" style:font-size-asian="11pt" style:font-name-complex="Arial" style:font-size-complex="11pt"/>
    </style:style>
    <style:style style:name="T421_12" style:family="text">
      <style:text-properties fo:font-size="11pt" style:font-name-asian="Arial" style:font-size-asian="11pt" style:font-name-complex="Arial" style:font-size-complex="11pt"/>
    </style:style>
    <style:style style:name="T421_13" style:family="text">
      <style:text-properties fo:font-size="11pt" style:font-name-asian="Arial" style:font-size-asian="11pt" style:font-name-complex="Arial" style:font-size-complex="11pt"/>
    </style:style>
    <style:style style:name="T421_14" style:family="text">
      <style:text-properties fo:font-size="11pt" style:font-name-asian="Arial" style:font-size-asian="11pt" style:font-name-complex="Arial" style:font-size-complex="11pt"/>
    </style:style>
    <style:style style:name="T421_15" style:family="text">
      <style:text-properties fo:font-size="11pt" style:font-name-asian="Arial" style:font-size-asian="11pt" style:font-name-complex="Arial" style:font-size-complex="11pt"/>
    </style:style>
    <style:style style:name="T421_16" style:family="text">
      <style:text-properties fo:font-size="11pt" style:font-name-asian="Arial" style:font-size-asian="11pt" style:font-name-complex="Arial" style:font-size-complex="11pt"/>
    </style:style>
    <style:style style:name="T421_17" style:family="text">
      <style:text-properties fo:font-size="11pt" style:font-name-asian="Arial" style:font-size-asian="11pt" style:font-name-complex="Arial" style:font-size-complex="11pt"/>
    </style:style>
    <style:style style:name="P422" style:family="paragraph" style:parent-style-name="Normal">
      <style:paragraph-properties fo:text-align="justify">
        <style:tab-stops>
          <style:tab-stop style:type="left" style:leader-style="none" style:position="2.506cm"/>
        </style:tab-stops>
      </style:paragraph-properties>
    </style:style>
    <style:style style:name="T422_1" style:family="text">
      <style:text-properties fo:font-size="11pt" style:font-name-asian="Arial" style:font-size-asian="11pt" style:font-name-complex="Arial" style:font-size-complex="11pt" fo:language="en" fo:language-asian="en" fo:country-asian="GB" style:text-underline-style="solid" style:text-underline-color="font-color"/>
    </style:style>
    <style:style style:name="P423" style:family="paragraph" style:parent-style-name="Normal">
      <style:paragraph-properties fo:text-align="justify">
        <style:tab-stops>
          <style:tab-stop style:type="left" style:leader-style="none" style:position="2.506cm"/>
        </style:tab-stops>
      </style:paragraph-properties>
      <style:text-properties fo:font-style="italic" style:font-style-asian="italic" fo:font-size="11pt" style:font-name-asian="Arial" style:font-size-asian="11pt" style:font-name-complex="Arial" style:font-size-complex="11pt" fo:language="en" fo:language-asian="en" fo:country-asian="GB"/>
    </style:style>
    <style:style style:name="P424" style:family="paragraph" style:parent-style-name="Normal">
      <style:paragraph-properties fo:text-align="justify"/>
    </style:style>
    <style:style style:name="T424_1" style:family="text">
      <style:text-properties fo:font-size="11pt" style:font-name-asian="Arial" style:font-size-asian="11pt" style:font-name-complex="Arial" style:font-size-complex="11pt"/>
    </style:style>
    <style:style style:name="T424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24_3" style:family="text">
      <style:text-properties fo:font-size="11pt" style:font-name-asian="Arial" style:font-size-asian="11pt" style:font-name-complex="Arial" style:font-size-complex="11pt"/>
    </style:style>
    <style:style style:name="T424_4" style:family="text">
      <style:text-properties fo:font-size="11pt" style:font-name-asian="Arial" style:font-size-asian="11pt" style:font-name-complex="Arial" style:font-size-complex="11pt"/>
    </style:style>
    <style:style style:name="T424_5" style:family="text">
      <style:text-properties fo:font-size="11pt" style:font-name-asian="Arial" style:font-size-asian="11pt" style:font-name-complex="Arial" style:font-size-complex="11pt"/>
    </style:style>
    <style:style style:name="T424_6" style:family="text">
      <style:text-properties fo:font-size="11pt" style:font-name-asian="Arial" style:font-size-asian="11pt" style:font-name-complex="Arial" style:font-size-complex="11pt"/>
    </style:style>
    <style:style style:name="T424_7" style:family="text">
      <style:text-properties fo:font-size="11pt" style:font-name-asian="Arial" style:font-size-asian="11pt" style:font-name-complex="Arial" style:font-size-complex="11pt"/>
    </style:style>
    <style:style style:name="T424_8" style:family="text">
      <style:text-properties fo:font-size="11pt" style:font-name-asian="Arial" style:font-size-asian="11pt" style:font-name-complex="Arial" style:font-size-complex="11pt"/>
    </style:style>
    <style:style style:name="T424_9" style:family="text">
      <style:text-properties fo:font-size="11pt" style:font-name-asian="Arial" style:font-size-asian="11pt" style:font-name-complex="Arial" style:font-size-complex="11pt"/>
    </style:style>
    <style:style style:name="T424_10" style:family="text">
      <style:text-properties fo:font-size="11pt" style:font-name-asian="Arial" style:font-size-asian="11pt" style:font-name-complex="Arial" style:font-size-complex="11pt"/>
    </style:style>
    <style:style style:name="T424_11" style:family="text">
      <style:text-properties fo:font-size="11pt" style:font-name-asian="Arial" style:font-size-asian="11pt" style:font-name-complex="Arial" style:font-size-complex="11pt"/>
    </style:style>
    <style:style style:name="T424_12" style:family="text">
      <style:text-properties fo:font-size="11pt" style:font-name-asian="Arial" style:font-size-asian="11pt" style:font-name-complex="Arial" style:font-size-complex="11pt"/>
    </style:style>
    <style:style style:name="P42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26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26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42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428" style:family="paragraph" style:parent-style-name="Normal">
      <style:paragraph-properties fo:text-align="justify"/>
    </style:style>
    <style:style style:name="T42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42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30" style:family="paragraph" style:parent-style-name="Normal">
      <style:paragraph-properties fo:text-align="justify"/>
    </style:style>
    <style:style style:name="T430_1" style:family="text">
      <style:text-properties fo:color="#000000" fo:font-size="11pt" style:font-name-asian="Arial" style:font-size-asian="11pt" style:font-name-complex="Arial" style:font-size-complex="11pt"/>
    </style:style>
    <style:style style:name="T430_2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30_3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30_4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30_5" style:family="text">
      <style:text-properties fo:color="#000000" fo:font-size="11pt" style:font-name-asian="Arial" style:font-size-asian="11pt" style:font-name-complex="Arial" style:font-size-complex="11pt"/>
    </style:style>
    <style:style style:name="T430_6" style:family="text">
      <style:text-properties fo:color="#000000" fo:font-size="11pt" style:font-name-asian="Arial" style:font-size-asian="11pt" style:font-name-complex="Arial" style:font-size-complex="11pt"/>
    </style:style>
    <style:style style:name="T430_7" style:family="text">
      <style:text-properties fo:color="#000000" fo:font-size="11pt" style:font-name-asian="Arial" style:font-size-asian="11pt" style:font-name-complex="Arial" style:font-size-complex="11pt"/>
    </style:style>
    <style:style style:name="T430_8" style:family="text">
      <style:text-properties fo:color="#000000" fo:font-size="11pt" style:font-name-asian="Arial" style:font-size-asian="11pt" style:font-name-complex="Arial" style:font-size-complex="11pt"/>
    </style:style>
    <style:style style:name="T430_9" style:family="text">
      <style:text-properties fo:color="#000000" fo:font-size="11pt" style:font-name-asian="Arial" style:font-size-asian="11pt" style:font-name-complex="Arial" style:font-size-complex="11pt"/>
    </style:style>
    <style:style style:name="T430_10" style:family="text">
      <style:text-properties fo:color="#000000" fo:font-size="11pt" style:font-name-asian="Arial" style:font-size-asian="11pt" style:font-name-complex="Arial" style:font-size-complex="11pt"/>
    </style:style>
    <style:style style:name="T430_11" style:family="text">
      <style:text-properties fo:color="#000000" fo:font-size="11pt" style:font-name-asian="Arial" style:font-size-asian="11pt" style:font-name-complex="Arial" style:font-size-complex="11pt"/>
    </style:style>
    <style:style style:name="T430_12" style:family="text">
      <style:text-properties fo:color="#000000" fo:font-size="11pt" style:font-name-asian="Arial" style:font-size-asian="11pt" style:font-name-complex="Arial" style:font-size-complex="11pt"/>
    </style:style>
    <style:style style:name="T430_13" style:family="text">
      <style:text-properties fo:color="#000000" fo:font-size="11pt" style:font-name-asian="Arial" style:font-size-asian="11pt" style:font-name-complex="Arial" style:font-size-complex="11pt"/>
    </style:style>
    <style:style style:name="T430_14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30_15" style:family="text">
      <style:text-properties fo:color="#000000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30_16" style:family="text">
      <style:text-properties fo:color="#000000" fo:font-size="11pt" style:font-name-asian="Arial" style:font-size-asian="11pt" style:font-name-complex="Arial" style:font-size-complex="11pt"/>
    </style:style>
    <style:style style:name="T430_17" style:family="text">
      <style:text-properties fo:color="#000000" fo:font-size="11pt" style:font-name-asian="Arial" style:font-size-asian="11pt" style:font-name-complex="Arial" style:font-size-complex="11pt"/>
    </style:style>
    <style:style style:name="T430_18" style:family="text">
      <style:text-properties fo:color="#000000" fo:font-size="11pt" style:font-name-asian="Arial" style:font-size-asian="11pt" style:font-name-complex="Arial" style:font-size-complex="11pt"/>
    </style:style>
    <style:style style:name="T430_19" style:family="text">
      <style:text-properties fo:color="#000000" fo:font-size="11pt" style:font-name-asian="Arial" style:font-size-asian="11pt" style:font-name-complex="Arial" style:font-size-complex="11pt"/>
    </style:style>
    <style:style style:name="T430_20" style:family="text">
      <style:text-properties fo:color="#000000" fo:font-size="11pt" style:font-name-asian="Arial" style:font-size-asian="11pt" style:font-name-complex="Arial" style:font-size-complex="11pt"/>
    </style:style>
    <style:style style:name="T430_21" style:family="text">
      <style:text-properties fo:color="#000000" fo:font-size="11pt" style:font-name-asian="Arial" style:font-size-asian="11pt" style:font-name-complex="Arial" style:font-size-complex="11pt"/>
    </style:style>
    <style:style style:name="T430_22" style:family="text">
      <style:text-properties fo:color="#000000" fo:font-size="11pt" style:font-name-asian="Arial" style:font-size-asian="11pt" style:font-name-complex="Arial" style:font-size-complex="11pt"/>
    </style:style>
    <style:style style:name="T430_23" style:family="text">
      <style:text-properties fo:color="#000000" fo:font-size="11pt" style:font-name-asian="Arial" style:font-size-asian="11pt" style:font-name-complex="Arial" style:font-size-complex="11pt"/>
    </style:style>
    <style:style style:name="T430_24" style:family="text">
      <style:text-properties fo:color="#000000" fo:font-size="11pt" style:font-name-asian="Arial" style:font-size-asian="11pt" style:font-name-complex="Arial" style:font-size-complex="11pt"/>
    </style:style>
    <style:style style:name="T430_25" style:family="text">
      <style:text-properties fo:color="#000000" fo:font-size="11pt" style:font-name-asian="Arial" style:font-size-asian="11pt" style:font-name-complex="Arial" style:font-size-complex="11pt"/>
    </style:style>
    <style:style style:name="T430_26" style:family="text">
      <style:text-properties fo:color="#000000" fo:font-size="11pt" style:font-name-asian="Arial" style:font-size-asian="11pt" style:font-name-complex="Arial" style:font-size-complex="11pt"/>
    </style:style>
    <style:style style:name="T430_27" style:family="text">
      <style:text-properties fo:color="#000000" fo:font-size="11pt" style:font-name-asian="Arial" style:font-size-asian="11pt" style:font-name-complex="Arial" style:font-size-complex="11pt"/>
    </style:style>
    <style:style style:name="T430_28" style:family="text">
      <style:text-properties fo:color="#000000" fo:font-size="11pt" style:font-name-asian="Arial" style:font-size-asian="11pt" style:font-name-complex="Arial" style:font-size-complex="11pt"/>
    </style:style>
    <style:style style:name="T430_29" style:family="text">
      <style:text-properties fo:color="#000000" fo:font-size="11pt" style:font-name-asian="Arial" style:font-size-asian="11pt" style:font-name-complex="Arial" style:font-size-complex="11pt"/>
    </style:style>
    <style:style style:name="T430_30" style:family="text">
      <style:text-properties fo:color="#000000" fo:font-size="11pt" style:font-name-asian="Arial" style:font-size-asian="11pt" style:font-name-complex="Arial" style:font-size-complex="11pt"/>
    </style:style>
    <style:style style:name="T430_31" style:family="text">
      <style:text-properties fo:color="#000000" fo:font-size="11pt" style:font-name-asian="Arial" style:font-size-asian="11pt" style:font-name-complex="Arial" style:font-size-complex="11pt"/>
    </style:style>
    <style:style style:name="T430_32" style:family="text">
      <style:text-properties fo:color="#000000" fo:font-size="11pt" style:font-name-asian="Arial" style:font-size-asian="11pt" style:font-name-complex="Arial" style:font-size-complex="11pt"/>
    </style:style>
    <style:style style:name="T430_33" style:family="text">
      <style:text-properties fo:color="#000000" fo:font-size="11pt" style:font-name-asian="Arial" style:font-size-asian="11pt" style:font-name-complex="Arial" style:font-size-complex="11pt"/>
    </style:style>
    <style:style style:name="T430_34" style:family="text">
      <style:text-properties fo:color="#000000" fo:font-size="11pt" style:font-name-asian="Arial" style:font-size-asian="11pt" style:font-name-complex="Arial" style:font-size-complex="11pt"/>
    </style:style>
    <style:style style:name="T430_35" style:family="text">
      <style:text-properties fo:color="#000000" fo:font-size="11pt" style:font-name-asian="Arial" style:font-size-asian="11pt" style:font-name-complex="Arial" style:font-size-complex="11pt"/>
    </style:style>
    <style:style style:name="T430_36" style:family="text">
      <style:text-properties fo:color="#000000" fo:font-size="11pt" style:font-name-asian="Arial" style:font-size-asian="11pt" style:font-name-complex="Arial" style:font-size-complex="11pt"/>
    </style:style>
    <style:style style:name="T430_37" style:family="text">
      <style:text-properties fo:color="#000000" fo:font-size="11pt" style:font-name-asian="Arial" style:font-size-asian="11pt" style:font-name-complex="Arial" style:font-size-complex="11pt"/>
    </style:style>
    <style:style style:name="T430_38" style:family="text">
      <style:text-properties fo:color="#000000" fo:font-size="11pt" style:font-name-asian="Arial" style:font-size-asian="11pt" style:font-name-complex="Arial" style:font-size-complex="11pt"/>
    </style:style>
    <style:style style:name="T430_39" style:family="text">
      <style:text-properties fo:color="#000000" fo:font-size="11pt" style:font-name-asian="Arial" style:font-size-asian="11pt" style:font-name-complex="Arial" style:font-size-complex="11pt"/>
    </style:style>
    <style:style style:name="T430_40" style:family="text">
      <style:text-properties fo:color="#000000" fo:font-size="11pt" style:font-name-asian="Arial" style:font-size-asian="11pt" style:font-name-complex="Arial" style:font-size-complex="11pt"/>
    </style:style>
    <style:style style:name="T430_41" style:family="text">
      <style:text-properties fo:color="#000000" fo:font-size="11pt" style:font-name-asian="Arial" style:font-size-asian="11pt" style:font-name-complex="Arial" style:font-size-complex="11pt"/>
    </style:style>
    <style:style style:name="T430_42" style:family="text">
      <style:text-properties fo:color="#000000" fo:font-size="11pt" style:font-name-asian="Arial" style:font-size-asian="11pt" style:font-name-complex="Arial" style:font-size-complex="11pt"/>
    </style:style>
    <style:style style:name="T430_43" style:family="text">
      <style:text-properties fo:color="#000000" fo:font-size="11pt" style:font-name-asian="Arial" style:font-size-asian="11pt" style:font-name-complex="Arial" style:font-size-complex="11pt"/>
    </style:style>
    <style:style style:name="T430_44" style:family="text">
      <style:text-properties fo:color="#000000" fo:font-size="11pt" style:font-name-asian="Arial" style:font-size-asian="11pt" style:font-name-complex="Arial" style:font-size-complex="11pt"/>
    </style:style>
    <style:style style:name="T430_45" style:family="text">
      <style:text-properties fo:color="#000000" fo:font-size="11pt" style:font-name-asian="Arial" style:font-size-asian="11pt" style:font-name-complex="Arial" style:font-size-complex="11pt"/>
    </style:style>
    <style:style style:name="T430_46" style:family="text">
      <style:text-properties fo:color="#000000" fo:font-size="11pt" style:font-name-asian="Arial" style:font-size-asian="11pt" style:font-name-complex="Arial" style:font-size-complex="11pt"/>
    </style:style>
    <style:style style:name="T430_47" style:family="text">
      <style:text-properties fo:color="#000000" fo:font-size="11pt" style:font-name-asian="Arial" style:font-size-asian="11pt" style:font-name-complex="Arial" style:font-size-complex="11pt"/>
    </style:style>
    <style:style style:name="T430_48" style:family="text">
      <style:text-properties fo:color="#000000" fo:font-size="11pt" style:font-name-asian="Arial" style:font-size-asian="11pt" style:font-name-complex="Arial" style:font-size-complex="11pt"/>
    </style:style>
    <style:style style:name="T430_49" style:family="text">
      <style:text-properties fo:color="#000000" fo:font-size="11pt" style:font-name-asian="Arial" style:font-size-asian="11pt" style:font-name-complex="Arial" style:font-size-complex="11pt"/>
    </style:style>
    <style:style style:name="T430_50" style:family="text">
      <style:text-properties fo:color="#000000" fo:font-size="11pt" style:font-name-asian="Arial" style:font-size-asian="11pt" style:font-name-complex="Arial" style:font-size-complex="11pt"/>
    </style:style>
    <style:style style:name="T430_51" style:family="text">
      <style:text-properties fo:color="#000000" fo:font-size="11pt" style:font-name-asian="Arial" style:font-size-asian="11pt" style:font-name-complex="Arial" style:font-size-complex="11pt"/>
    </style:style>
    <style:style style:name="P431" style:family="paragraph" style:parent-style-name="Normal">
      <style:paragraph-properties fo:text-align="justify"/>
      <style:text-properties fo:background-color="#ffff00" fo:color="#000000" fo:font-size="11pt" style:font-name-asian="Arial" style:font-size-asian="11pt" style:font-name-complex="Arial" style:font-size-complex="11pt"/>
    </style:style>
    <style:style style:name="P432" style:family="paragraph" style:parent-style-name="Normal">
      <style:paragraph-properties fo:text-align="justify"/>
    </style:style>
    <style:style style:name="T432_1" style:family="text">
      <style:text-properties fo:color="#000000" fo:font-size="11pt" style:font-name-asian="Arial" style:font-size-asian="11pt" style:font-name-complex="Arial" style:font-size-complex="11pt" style:text-underline-style="solid" style:text-underline-color="font-color"/>
    </style:style>
    <style:style style:name="P433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 style:text-underline-style="solid" style:text-underline-color="font-color"/>
    </style:style>
    <style:style style:name="P434" style:family="paragraph" style:parent-style-name="Normal">
      <style:paragraph-properties fo:text-align="justify"/>
    </style:style>
    <style:style style:name="T434_1" style:family="text">
      <style:text-properties fo:color="#000000" fo:font-size="11pt" style:font-name-asian="Arial" style:font-size-asian="11pt" style:font-name-complex="Arial" style:font-size-complex="11pt"/>
    </style:style>
    <style:style style:name="T434_2" style:family="text">
      <style:text-properties fo:color="#000000" fo:font-size="11pt" style:font-name-asian="Arial" style:font-size-asian="11pt" style:font-name-complex="Arial" style:font-size-complex="11pt"/>
    </style:style>
    <style:style style:name="T434_3" style:family="text">
      <style:text-properties fo:color="#000000" fo:font-size="11pt" style:font-name-asian="Arial" style:font-size-asian="11pt" style:font-name-complex="Arial" style:font-size-complex="11pt"/>
    </style:style>
    <style:style style:name="P435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436" style:family="paragraph" style:parent-style-name="Normal">
      <style:paragraph-properties fo:text-align="justify"/>
    </style:style>
    <style:style style:name="T436_1" style:family="text">
      <style:text-properties fo:color="#000000" fo:font-size="11pt" style:font-name-asian="Arial" style:font-size-asian="11pt" style:font-name-complex="Arial" style:font-size-complex="11pt" style:text-underline-style="solid" style:text-underline-color="font-color"/>
    </style:style>
    <style:style style:name="P437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 style:text-underline-style="solid" style:text-underline-color="font-color"/>
    </style:style>
    <style:style style:name="P438" style:family="paragraph" style:parent-style-name="Normal">
      <style:paragraph-properties fo:text-align="justify"/>
    </style:style>
    <style:style style:name="T438_1" style:family="text">
      <style:text-properties fo:color="#000000" fo:font-size="11pt" style:font-name-asian="Arial" style:font-size-asian="11pt" style:font-name-complex="Arial" style:font-size-complex="11pt"/>
    </style:style>
    <style:style style:name="T438_2" style:family="text">
      <style:text-properties fo:color="#000000" fo:font-size="11pt" style:font-name-asian="Arial" style:font-size-asian="11pt" style:font-name-complex="Arial" style:font-size-complex="11pt"/>
    </style:style>
    <style:style style:name="T438_3" style:family="text">
      <style:text-properties fo:color="#000000" fo:font-size="11pt" style:font-name-asian="Arial" style:font-size-asian="11pt" style:font-name-complex="Arial" style:font-size-complex="11pt"/>
    </style:style>
    <style:style style:name="T438_4" style:family="text">
      <style:text-properties fo:color="#000000" fo:font-size="11pt" style:font-name-asian="Arial" style:font-size-asian="11pt" style:font-name-complex="Arial" style:font-size-complex="11pt"/>
    </style:style>
    <style:style style:name="T438_5" style:family="text">
      <style:text-properties fo:color="#000000" fo:font-size="11pt" style:font-name-asian="Arial" style:font-size-asian="11pt" style:font-name-complex="Arial" style:font-size-complex="11pt"/>
    </style:style>
    <style:style style:name="T438_6" style:family="text">
      <style:text-properties fo:color="#000000" fo:font-size="11pt" style:font-name-asian="Arial" style:font-size-asian="11pt" style:font-name-complex="Arial" style:font-size-complex="11pt"/>
    </style:style>
    <style:style style:name="T438_7" style:family="text">
      <style:text-properties fo:color="#000000" fo:font-size="11pt" style:font-name-asian="Arial" style:font-size-asian="11pt" style:font-name-complex="Arial" style:font-size-complex="11pt"/>
    </style:style>
    <style:style style:name="T438_8" style:family="text">
      <style:text-properties fo:color="#000000" fo:font-size="11pt" style:font-name-asian="Arial" style:font-size-asian="11pt" style:font-name-complex="Arial" style:font-size-complex="11pt"/>
    </style:style>
    <style:style style:name="T438_9" style:family="text">
      <style:text-properties fo:color="#000000" fo:font-size="11pt" style:font-name-asian="Arial" style:font-size-asian="11pt" style:font-name-complex="Arial" style:font-size-complex="11pt"/>
    </style:style>
    <style:style style:name="T438_10" style:family="text">
      <style:text-properties fo:color="#000000" fo:font-size="11pt" style:font-name-asian="Arial" style:font-size-asian="11pt" style:font-name-complex="Arial" style:font-size-complex="11pt"/>
    </style:style>
    <style:style style:name="T438_11" style:family="text">
      <style:text-properties fo:color="#000000" fo:font-size="11pt" style:font-name-asian="Arial" style:font-size-asian="11pt" style:font-name-complex="Arial" style:font-size-complex="11pt"/>
    </style:style>
    <style:style style:name="T438_12" style:family="text">
      <style:text-properties fo:color="#000000" fo:font-size="11pt" style:font-name-asian="Arial" style:font-size-asian="11pt" style:font-name-complex="Arial" style:font-size-complex="11pt"/>
    </style:style>
    <style:style style:name="T438_13" style:family="text">
      <style:text-properties fo:color="#000000" fo:font-size="11pt" style:font-name-asian="Arial" style:font-size-asian="11pt" style:font-name-complex="Arial" style:font-size-complex="11pt"/>
    </style:style>
    <style:style style:name="T438_14" style:family="text">
      <style:text-properties fo:color="#000000" fo:font-size="11pt" style:font-name-asian="Arial" style:font-size-asian="11pt" style:font-name-complex="Arial" style:font-size-complex="11pt"/>
    </style:style>
    <style:style style:name="T438_15" style:family="text">
      <style:text-properties fo:color="#000000" fo:font-size="11pt" style:font-name-asian="Arial" style:font-size-asian="11pt" style:font-name-complex="Arial" style:font-size-complex="11pt"/>
    </style:style>
    <style:style style:name="T438_16" style:family="text">
      <style:text-properties fo:color="#000000" fo:font-size="11pt" style:font-name-asian="Arial" style:font-size-asian="11pt" style:font-name-complex="Arial" style:font-size-complex="11pt"/>
    </style:style>
    <style:style style:name="T438_17" style:family="text">
      <style:text-properties fo:color="#000000" fo:font-size="11pt" style:font-name-asian="Arial" style:font-size-asian="11pt" style:font-name-complex="Arial" style:font-size-complex="11pt"/>
    </style:style>
    <style:style style:name="P439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440" style:family="paragraph" style:parent-style-name="Normal">
      <style:paragraph-properties fo:text-align="justify"/>
    </style:style>
    <style:style style:name="T440_1" style:family="text">
      <style:text-properties fo:color="#000000" fo:font-size="11pt" style:font-name-asian="Arial" style:font-size-asian="11pt" style:font-name-complex="Arial" style:font-size-complex="11pt"/>
    </style:style>
    <style:style style:name="T440_2" style:family="text">
      <style:text-properties fo:color="#000000" fo:font-size="11pt" style:font-name-asian="Arial" style:font-size-asian="11pt" style:font-name-complex="Arial" style:font-size-complex="11pt"/>
    </style:style>
    <style:style style:name="T440_3" style:family="text">
      <style:text-properties fo:color="#000000" fo:font-size="11pt" style:font-name-asian="Arial" style:font-size-asian="11pt" style:font-name-complex="Arial" style:font-size-complex="11pt"/>
    </style:style>
    <style:style style:name="T440_4" style:family="text">
      <style:text-properties fo:color="#000000" fo:font-size="11pt" style:font-name-asian="Arial" style:font-size-asian="11pt" style:font-name-complex="Arial" style:font-size-complex="11pt"/>
    </style:style>
    <style:style style:name="T440_5" style:family="text">
      <style:text-properties fo:color="#000000" fo:font-size="11pt" style:font-name-asian="Arial" style:font-size-asian="11pt" style:font-name-complex="Arial" style:font-size-complex="11pt"/>
    </style:style>
    <style:style style:name="T440_6" style:family="text">
      <style:text-properties fo:color="#000000" fo:font-size="11pt" style:font-name-asian="Arial" style:font-size-asian="11pt" style:font-name-complex="Arial" style:font-size-complex="11pt"/>
    </style:style>
    <style:style style:name="T440_7" style:family="text">
      <style:text-properties fo:color="#000000" fo:font-size="11pt" style:font-name-asian="Arial" style:font-size-asian="11pt" style:font-name-complex="Arial" style:font-size-complex="11pt"/>
    </style:style>
    <style:style style:name="T440_8" style:family="text">
      <style:text-properties fo:color="#000000" fo:font-size="11pt" style:font-name-asian="Arial" style:font-size-asian="11pt" style:font-name-complex="Arial" style:font-size-complex="11pt"/>
    </style:style>
    <style:style style:name="T440_9" style:family="text">
      <style:text-properties fo:color="#000000" fo:font-size="11pt" style:font-name-asian="Arial" style:font-size-asian="11pt" style:font-name-complex="Arial" style:font-size-complex="11pt"/>
    </style:style>
    <style:style style:name="T440_10" style:family="text">
      <style:text-properties fo:color="#000000" fo:font-size="11pt" style:font-name-asian="Arial" style:font-size-asian="11pt" style:font-name-complex="Arial" style:font-size-complex="11pt"/>
    </style:style>
    <style:style style:name="T440_11" style:family="text">
      <style:text-properties fo:color="#000000" fo:font-size="11pt" style:font-name-asian="Arial" style:font-size-asian="11pt" style:font-name-complex="Arial" style:font-size-complex="11pt"/>
    </style:style>
    <style:style style:name="T440_12" style:family="text">
      <style:text-properties fo:color="#000000" fo:font-size="11pt" style:font-name-asian="Arial" style:font-size-asian="11pt" style:font-name-complex="Arial" style:font-size-complex="11pt"/>
    </style:style>
    <style:style style:name="T440_13" style:family="text">
      <style:text-properties fo:color="#000000" fo:font-size="11pt" style:font-name-asian="Arial" style:font-size-asian="11pt" style:font-name-complex="Arial" style:font-size-complex="11pt"/>
    </style:style>
    <style:style style:name="T440_14" style:family="text">
      <style:text-properties fo:color="#000000" fo:font-size="11pt" style:font-name-asian="Arial" style:font-size-asian="11pt" style:font-name-complex="Arial" style:font-size-complex="11pt"/>
    </style:style>
    <style:style style:name="T440_15" style:family="text">
      <style:text-properties fo:color="#000000" fo:font-size="11pt" style:font-name-asian="Arial" style:font-size-asian="11pt" style:font-name-complex="Arial" style:font-size-complex="11pt"/>
    </style:style>
    <style:style style:name="T440_16" style:family="text">
      <style:text-properties fo:color="#000000" fo:font-size="11pt" style:font-name-asian="Arial" style:font-size-asian="11pt" style:font-name-complex="Arial" style:font-size-complex="11pt"/>
    </style:style>
    <style:style style:name="T440_17" style:family="text">
      <style:text-properties fo:color="#000000" fo:font-size="11pt" style:font-name-asian="Arial" style:font-size-asian="11pt" style:font-name-complex="Arial" style:font-size-complex="11pt"/>
    </style:style>
    <style:style style:name="T440_18" style:family="text">
      <style:text-properties fo:color="#000000" fo:font-size="11pt" style:font-name-asian="Arial" style:font-size-asian="11pt" style:font-name-complex="Arial" style:font-size-complex="11pt"/>
    </style:style>
    <style:style style:name="T440_19" style:family="text">
      <style:text-properties fo:color="#000000" fo:font-size="11pt" style:font-name-asian="Arial" style:font-size-asian="11pt" style:font-name-complex="Arial" style:font-size-complex="11pt"/>
    </style:style>
    <style:style style:name="T440_20" style:family="text">
      <style:text-properties fo:color="#000000" fo:font-size="11pt" style:font-name-asian="Arial" style:font-size-asian="11pt" style:font-name-complex="Arial" style:font-size-complex="11pt"/>
    </style:style>
    <style:style style:name="T440_21" style:family="text">
      <style:text-properties fo:color="#000000" fo:font-size="11pt" style:font-name-asian="Arial" style:font-size-asian="11pt" style:font-name-complex="Arial" style:font-size-complex="11pt"/>
    </style:style>
    <style:style style:name="T440_22" style:family="text">
      <style:text-properties fo:color="#000000" fo:font-size="11pt" style:font-name-asian="Arial" style:font-size-asian="11pt" style:font-name-complex="Arial" style:font-size-complex="11pt"/>
    </style:style>
    <style:style style:name="T440_23" style:family="text">
      <style:text-properties fo:color="#000000" fo:font-size="11pt" style:font-name-asian="Arial" style:font-size-asian="11pt" style:font-name-complex="Arial" style:font-size-complex="11pt"/>
    </style:style>
    <style:style style:name="T440_24" style:family="text">
      <style:text-properties fo:color="#000000" fo:font-size="11pt" style:font-name-asian="Arial" style:font-size-asian="11pt" style:font-name-complex="Arial" style:font-size-complex="11pt"/>
    </style:style>
    <style:style style:name="T440_25" style:family="text">
      <style:text-properties fo:color="#000000" fo:font-size="11pt" style:font-name-asian="Arial" style:font-size-asian="11pt" style:font-name-complex="Arial" style:font-size-complex="11pt"/>
    </style:style>
    <style:style style:name="T440_26" style:family="text">
      <style:text-properties fo:color="#000000" fo:font-size="11pt" style:font-name-asian="Arial" style:font-size-asian="11pt" style:font-name-complex="Arial" style:font-size-complex="11pt"/>
    </style:style>
    <style:style style:name="P441" style:family="paragraph" style:parent-style-name="Normal">
      <style:paragraph-properties fo:text-align="justify"/>
      <style:text-properties fo:color="#000000" fo:font-size="11pt" style:font-name-asian="Arial" style:font-size-asian="11pt" style:font-name-complex="Arial" style:font-size-complex="11pt"/>
    </style:style>
    <style:style style:name="P442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4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42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42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42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4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444" style:family="paragraph" style:parent-style-name="Normal">
      <style:paragraph-properties fo:text-align="justify"/>
    </style:style>
    <style:style style:name="T44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4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46" style:family="paragraph" style:parent-style-name="Normal">
      <style:paragraph-properties fo:text-align="justify"/>
    </style:style>
    <style:style style:name="T446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46_2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46_3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46_4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46_5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46_6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46_7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46_8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447" style:family="paragraph" style:parent-style-name="Normal">
      <style:paragraph-properties fo:text-align="justify"/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448" style:family="paragraph" style:parent-style-name="Normal"/>
    <style:style style:name="T448_1" style:family="text">
      <style:text-properties fo:font-size="11pt" style:font-name-asian="Arial" style:font-size-asian="11pt" style:font-name-complex="Arial" style:font-size-complex="11pt"/>
    </style:style>
    <style:style style:name="P44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450" style:family="paragraph" style:parent-style-name="Normal">
      <style:paragraph-properties fo:text-align="justify"/>
    </style:style>
    <style:style style:name="T450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45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452" style:family="paragraph" style:parent-style-name="Normal">
      <style:paragraph-properties fo:text-align="justify"/>
    </style:style>
    <style:style style:name="T452_1" style:family="text">
      <style:text-properties fo:font-size="11pt" style:font-name-asian="Arial" style:font-size-asian="11pt" style:font-name-complex="Arial" style:font-size-complex="11pt"/>
    </style:style>
    <style:style style:name="T452_2" style:family="text">
      <style:text-properties fo:font-size="11pt" style:font-name-asian="Arial" style:font-size-asian="11pt" style:font-name-complex="Arial" style:font-size-complex="11pt"/>
    </style:style>
    <style:style style:name="T452_3" style:family="text">
      <style:text-properties fo:font-size="11pt" style:font-name-asian="Arial" style:font-size-asian="11pt" style:font-name-complex="Arial" style:font-size-complex="11pt"/>
    </style:style>
    <style:style style:name="T452_4" style:family="text">
      <style:text-properties fo:font-size="11pt" style:font-name-asian="Arial" style:font-size-asian="11pt" style:font-name-complex="Arial" style:font-size-complex="11pt"/>
    </style:style>
    <style:style style:name="T452_5" style:family="text">
      <style:text-properties fo:font-size="11pt" style:font-name-asian="Arial" style:font-size-asian="11pt" style:font-name-complex="Arial" style:font-size-complex="11pt"/>
    </style:style>
    <style:style style:name="T452_6" style:family="text">
      <style:text-properties fo:font-size="11pt" style:font-name-asian="Arial" style:font-size-asian="11pt" style:font-name-complex="Arial" style:font-size-complex="11pt"/>
    </style:style>
    <style:style style:name="T452_7" style:family="text">
      <style:text-properties fo:font-size="11pt" style:font-name-asian="Arial" style:font-size-asian="11pt" style:font-name-complex="Arial" style:font-size-complex="11pt"/>
    </style:style>
    <style:style style:name="T452_8" style:family="text">
      <style:text-properties fo:font-size="11pt" style:font-name-asian="Arial" style:font-size-asian="11pt" style:font-name-complex="Arial" style:font-size-complex="11pt"/>
    </style:style>
    <style:style style:name="T452_9" style:family="text">
      <style:text-properties fo:font-size="11pt" style:font-name-asian="Arial" style:font-size-asian="11pt" style:font-name-complex="Arial" style:font-size-complex="11pt"/>
    </style:style>
    <style:style style:name="T452_10" style:family="text">
      <style:text-properties fo:font-size="11pt" style:font-name-asian="Arial" style:font-size-asian="11pt" style:font-name-complex="Arial" style:font-size-complex="11pt"/>
    </style:style>
    <style:style style:name="T452_11" style:family="text">
      <style:text-properties fo:font-size="11pt" style:font-name-asian="Arial" style:font-size-asian="11pt" style:font-name-complex="Arial" style:font-size-complex="11pt"/>
    </style:style>
    <style:style style:name="T452_12" style:family="text">
      <style:text-properties fo:font-size="11pt" style:font-name-asian="Arial" style:font-size-asian="11pt" style:font-name-complex="Arial" style:font-size-complex="11pt"/>
    </style:style>
    <style:style style:name="T452_13" style:family="text">
      <style:text-properties fo:font-size="11pt" style:font-name-asian="Arial" style:font-size-asian="11pt" style:font-name-complex="Arial" style:font-size-complex="11pt"/>
    </style:style>
    <style:style style:name="T452_14" style:family="text">
      <style:text-properties fo:font-size="11pt" style:font-name-asian="Arial" style:font-size-asian="11pt" style:font-name-complex="Arial" style:font-size-complex="11pt"/>
    </style:style>
    <style:style style:name="T452_15" style:family="text">
      <style:text-properties fo:font-size="11pt" style:font-name-asian="Arial" style:font-size-asian="11pt" style:font-name-complex="Arial" style:font-size-complex="11pt"/>
    </style:style>
    <style:style style:name="T452_16" style:family="text">
      <style:text-properties fo:font-size="11pt" style:font-name-asian="Arial" style:font-size-asian="11pt" style:font-name-complex="Arial" style:font-size-complex="11pt"/>
    </style:style>
    <style:style style:name="T452_17" style:family="text">
      <style:text-properties fo:font-size="11pt" style:font-name-asian="Arial" style:font-size-asian="11pt" style:font-name-complex="Arial" style:font-size-complex="11pt"/>
    </style:style>
    <style:style style:name="T452_18" style:family="text">
      <style:text-properties fo:font-size="11pt" style:font-name-asian="Arial" style:font-size-asian="11pt" style:font-name-complex="Arial" style:font-size-complex="11pt"/>
    </style:style>
    <style:style style:name="T452_19" style:family="text">
      <style:text-properties fo:font-size="11pt" style:font-name-asian="Arial" style:font-size-asian="11pt" style:font-name-complex="Arial" style:font-size-complex="11pt"/>
    </style:style>
    <style:style style:name="T452_20" style:family="text">
      <style:text-properties fo:font-size="11pt" style:font-name-asian="Arial" style:font-size-asian="11pt" style:font-name-complex="Arial" style:font-size-complex="11pt"/>
    </style:style>
    <style:style style:name="T452_21" style:family="text">
      <style:text-properties fo:font-size="11pt" style:font-name-asian="Arial" style:font-size-asian="11pt" style:font-name-complex="Arial" style:font-size-complex="11pt"/>
    </style:style>
    <style:style style:name="T452_22" style:family="text">
      <style:text-properties fo:font-size="11pt" style:font-name-asian="Arial" style:font-size-asian="11pt" style:font-name-complex="Arial" style:font-size-complex="11pt"/>
    </style:style>
    <style:style style:name="T452_23" style:family="text">
      <style:text-properties fo:font-size="11pt" style:font-name-asian="Arial" style:font-size-asian="11pt" style:font-name-complex="Arial" style:font-size-complex="11pt"/>
    </style:style>
    <style:style style:name="T452_24" style:family="text">
      <style:text-properties fo:font-size="11pt" style:font-name-asian="Arial" style:font-size-asian="11pt" style:font-name-complex="Arial" style:font-size-complex="11pt"/>
    </style:style>
    <style:style style:name="T452_25" style:family="text">
      <style:text-properties fo:font-size="11pt" style:font-name-asian="Arial" style:font-size-asian="11pt" style:font-name-complex="Arial" style:font-size-complex="11pt"/>
    </style:style>
    <style:style style:name="T452_26" style:family="text">
      <style:text-properties fo:font-size="11pt" style:font-name-asian="Arial" style:font-size-asian="11pt" style:font-name-complex="Arial" style:font-size-complex="11pt"/>
    </style:style>
    <style:style style:name="T452_27" style:family="text">
      <style:text-properties fo:font-size="11pt" style:font-name-asian="Arial" style:font-size-asian="11pt" style:font-name-complex="Arial" style:font-size-complex="11pt"/>
    </style:style>
    <style:style style:name="T452_28" style:family="text">
      <style:text-properties fo:font-size="11pt" style:font-name-asian="Arial" style:font-size-asian="11pt" style:font-name-complex="Arial" style:font-size-complex="11pt"/>
    </style:style>
    <style:style style:name="T452_29" style:family="text">
      <style:text-properties fo:font-size="11pt" style:font-name-asian="Arial" style:font-size-asian="11pt" style:font-name-complex="Arial" style:font-size-complex="11pt"/>
    </style:style>
    <style:style style:name="T452_30" style:family="text">
      <style:text-properties fo:font-size="11pt" style:font-name-asian="Arial" style:font-size-asian="11pt" style:font-name-complex="Arial" style:font-size-complex="11pt"/>
    </style:style>
    <style:style style:name="T452_31" style:family="text">
      <style:text-properties fo:font-size="11pt" style:font-name-asian="Arial" style:font-size-asian="11pt" style:font-name-complex="Arial" style:font-size-complex="11pt"/>
    </style:style>
    <style:style style:name="T452_32" style:family="text">
      <style:text-properties fo:font-size="11pt" style:font-name-asian="Arial" style:font-size-asian="11pt" style:font-name-complex="Arial" style:font-size-complex="11pt"/>
    </style:style>
    <style:style style:name="T452_33" style:family="text">
      <style:text-properties fo:font-size="11pt" style:font-name-asian="Arial" style:font-size-asian="11pt" style:font-name-complex="Arial" style:font-size-complex="11pt"/>
    </style:style>
    <style:style style:name="T452_34" style:family="text">
      <style:text-properties fo:font-size="11pt" style:font-name-asian="Arial" style:font-size-asian="11pt" style:font-name-complex="Arial" style:font-size-complex="11pt"/>
    </style:style>
    <style:style style:name="T452_35" style:family="text">
      <style:text-properties fo:font-size="11pt" style:font-name-asian="Arial" style:font-size-asian="11pt" style:font-name-complex="Arial" style:font-size-complex="11pt"/>
    </style:style>
    <style:style style:name="P45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54" style:family="paragraph" style:parent-style-name="Normal">
      <style:paragraph-properties fo:text-align="justify"/>
    </style:style>
    <style:style style:name="T454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P455" style:family="paragraph" style:parent-style-name="Normal">
      <style:paragraph-properties fo:text-align="justify"/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456" style:family="paragraph" style:parent-style-name="Normal">
      <style:paragraph-properties fo:text-align="justify"/>
    </style:style>
    <style:style style:name="T456_1" style:family="text">
      <style:text-properties fo:font-size="11pt" style:font-name-asian="Arial" style:font-size-asian="11pt" style:font-name-complex="Arial" style:font-size-complex="11pt"/>
    </style:style>
    <style:style style:name="T456_2" style:family="text">
      <style:text-properties fo:font-size="11pt" style:font-name-asian="Arial" style:font-size-asian="11pt" style:font-name-complex="Arial" style:font-size-complex="11pt"/>
    </style:style>
    <style:style style:name="T456_3" style:family="text">
      <style:text-properties fo:font-size="11pt" style:font-name-asian="Arial" style:font-size-asian="11pt" style:font-name-complex="Arial" style:font-size-complex="11pt"/>
    </style:style>
    <style:style style:name="T456_4" style:family="text">
      <style:text-properties fo:font-size="11pt" style:font-name-asian="Arial" style:font-size-asian="11pt" style:font-name-complex="Arial" style:font-size-complex="11pt"/>
    </style:style>
    <style:style style:name="T456_5" style:family="text">
      <style:text-properties fo:font-size="11pt" style:font-name-asian="Arial" style:font-size-asian="11pt" style:font-name-complex="Arial" style:font-size-complex="11pt"/>
    </style:style>
    <style:style style:name="T456_6" style:family="text">
      <style:text-properties fo:font-size="11pt" style:font-name-asian="Arial" style:font-size-asian="11pt" style:font-name-complex="Arial" style:font-size-complex="11pt"/>
    </style:style>
    <style:style style:name="T456_7" style:family="text">
      <style:text-properties fo:font-size="11pt" style:font-name-asian="Arial" style:font-size-asian="11pt" style:font-name-complex="Arial" style:font-size-complex="11pt"/>
    </style:style>
    <style:style style:name="T456_8" style:family="text">
      <style:text-properties fo:font-size="11pt" style:font-name-asian="Arial" style:font-size-asian="11pt" style:font-name-complex="Arial" style:font-size-complex="11pt"/>
    </style:style>
    <style:style style:name="P45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58" style:family="paragraph" style:parent-style-name="Normal">
      <style:paragraph-properties fo:text-align="justify"/>
    </style:style>
    <style:style style:name="T458_1" style:family="text">
      <style:text-properties fo:font-size="11pt" style:font-name-asian="Arial" style:font-size-asian="11pt" style:font-name-complex="Arial" style:font-size-complex="11pt"/>
    </style:style>
    <style:style style:name="T458_2" style:family="text">
      <style:text-properties fo:font-size="11pt" style:font-name-asian="Arial" style:font-size-asian="11pt" style:font-name-complex="Arial" style:font-size-complex="11pt"/>
    </style:style>
    <style:style style:name="T458_3" style:family="text">
      <style:text-properties fo:font-size="11pt" style:font-name-asian="Arial" style:font-size-asian="11pt" style:font-name-complex="Arial" style:font-size-complex="11pt"/>
    </style:style>
    <style:style style:name="T458_4" style:family="text">
      <style:text-properties fo:font-size="11pt" style:font-name-asian="Arial" style:font-size-asian="11pt" style:font-name-complex="Arial" style:font-size-complex="11pt"/>
    </style:style>
    <style:style style:name="T458_5" style:family="text">
      <style:text-properties fo:font-size="11pt" style:font-name-asian="Arial" style:font-size-asian="11pt" style:font-name-complex="Arial" style:font-size-complex="11pt"/>
    </style:style>
    <style:style style:name="T458_6" style:family="text">
      <style:text-properties fo:font-size="11pt" style:font-name-asian="Arial" style:font-size-asian="11pt" style:font-name-complex="Arial" style:font-size-complex="11pt"/>
    </style:style>
    <style:style style:name="T458_7" style:family="text">
      <style:text-properties fo:font-size="11pt" style:font-name-asian="Arial" style:font-size-asian="11pt" style:font-name-complex="Arial" style:font-size-complex="11pt"/>
    </style:style>
    <style:style style:name="T458_8" style:family="text">
      <style:text-properties fo:font-size="11pt" style:font-name-asian="Arial" style:font-size-asian="11pt" style:font-name-complex="Arial" style:font-size-complex="11pt"/>
    </style:style>
    <style:style style:name="T458_9" style:family="text">
      <style:text-properties fo:font-size="11pt" style:font-name-asian="Arial" style:font-size-asian="11pt" style:font-name-complex="Arial" style:font-size-complex="11pt"/>
    </style:style>
    <style:style style:name="T458_10" style:family="text">
      <style:text-properties fo:font-size="11pt" style:font-name-asian="Arial" style:font-size-asian="11pt" style:font-name-complex="Arial" style:font-size-complex="11pt"/>
    </style:style>
    <style:style style:name="T458_11" style:family="text">
      <style:text-properties fo:font-size="11pt" style:font-name-asian="Arial" style:font-size-asian="11pt" style:font-name-complex="Arial" style:font-size-complex="11pt"/>
    </style:style>
    <style:style style:name="T458_12" style:family="text">
      <style:text-properties fo:font-size="11pt" style:font-name-asian="Arial" style:font-size-asian="11pt" style:font-name-complex="Arial" style:font-size-complex="11pt"/>
    </style:style>
    <style:style style:name="T458_13" style:family="text">
      <style:text-properties fo:font-size="11pt" style:font-name-asian="Arial" style:font-size-asian="11pt" style:font-name-complex="Arial" style:font-size-complex="11pt"/>
    </style:style>
    <style:style style:name="P45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6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460_1" style:family="text" style:parent-style-name="Normal">
      <style:text-properties fo:font-size="11pt" style:font-name-asian="Arial" style:font-size-asian="11pt" style:font-name-complex="Arial" style:font-size-complex="11pt"/>
    </style:style>
    <style:style style:name="FR1" style:family="graphic" style:parent-style-name="Normal">
      <style:graphic-properties draw:stroke="solid" svg:stroke-width="0.035cm" svg:stroke-color="#172c51" draw:fill-color="#d8e2f3" fo:background-color="#d8e2f3" fo:border-top="#172c51 0.035cm solid" fo:border-bottom="#172c51 0.035cm solid" fo:border-left="#172c51 0.035cm solid" fo:border-right="#172c51 0.035cm solid" style:flow-with-text="false" style:run-through="foreground" fo:wrap-option="wrap" draw:auto-grow-height="false" draw:auto-grow-width="false"/>
    </style:style>
    <style:style style:name="P461" style:family="paragraph" style:parent-style-name="Normal">
      <style:paragraph-properties fo:text-align="justify" fo:line-height="0.529cm" fo:margin-top="0cm" fo:margin-bottom="0cm"/>
    </style:style>
    <style:style style:name="T461_1" style:family="text">
      <style:text-properties fo:font-style="italic" style:font-style-asian="italic" style:font-style-complex="italic" fo:color="#000000" fo:font-size="11pt" style:font-size-asian="11pt" style:font-name-complex="Arial" style:font-size-complex="11pt" fo:language="en" fo:country="US"/>
    </style:style>
    <style:style style:name="P462" style:family="paragraph" style:parent-style-name="Normal">
      <style:paragraph-properties fo:text-align="justify" fo:line-height="0.529cm" fo:margin-top="0cm" fo:margin-bottom="0cm"/>
    </style:style>
    <style:style style:name="T462_1" style:family="text">
      <style:text-properties fo:color="#000000" fo:font-size="11pt" style:font-size-asian="11pt" style:font-name-complex="Arial" style:font-size-complex="11pt" fo:language="en" fo:country="US"/>
    </style:style>
    <style:style style:name="P463" style:family="paragraph" style:parent-style-name="Normal">
      <style:paragraph-properties fo:text-align="justify" fo:line-height="0.529cm" fo:margin-top="0cm" fo:margin-bottom="0cm"/>
    </style:style>
    <style:style style:name="T463_1" style:family="text">
      <style:text-properties fo:color="#000000" fo:font-size="11pt" style:font-size-asian="11pt" style:font-name-complex="Arial" style:font-size-complex="11pt" fo:language="en" fo:country="US"/>
    </style:style>
    <style:style style:name="T463_2" style:family="text">
      <style:text-properties fo:font-style="italic" style:font-style-asian="italic" style:font-style-complex="italic" fo:color="#000000" fo:font-size="11pt" style:font-size-asian="11pt" style:font-name-complex="Arial" style:font-size-complex="11pt" fo:language="en" fo:country="US"/>
    </style:style>
    <style:style style:name="T463_3" style:family="text">
      <style:text-properties fo:color="#000000" fo:font-size="11pt" style:font-size-asian="11pt" style:font-name-complex="Arial" style:font-size-complex="11pt" fo:language="en" fo:country="US"/>
    </style:style>
    <style:style style:name="P464" style:family="paragraph" style:parent-style-name="Normal">
      <style:paragraph-properties fo:text-align="justify" fo:line-height="0.529cm" fo:margin-top="0cm" fo:margin-bottom="0cm"/>
    </style:style>
    <style:style style:name="T464_1" style:family="text">
      <style:text-properties fo:color="#000000" fo:font-size="11pt" style:font-size-asian="11pt" style:font-name-complex="Arial" style:font-size-complex="11pt" fo:language="en" fo:country="US"/>
    </style:style>
    <style:style style:name="P465" style:family="paragraph" style:parent-style-name="Normal">
      <style:paragraph-properties fo:text-align="justify" fo:line-height="0.529cm" fo:margin-top="0cm" fo:margin-bottom="0cm"/>
    </style:style>
    <style:style style:name="T465_1" style:family="text">
      <style:text-properties fo:color="#000000" fo:font-size="11pt" style:font-size-asian="11pt" style:font-name-complex="Arial" style:font-size-complex="11pt" fo:language="en" fo:country="US"/>
    </style:style>
    <style:style style:name="P466" style:family="paragraph" style:parent-style-name="Normal">
      <style:paragraph-properties fo:text-align="center" fo:line-height="115%" fo:margin-top="0cm" fo:margin-bottom="0cm"/>
    </style:style>
    <style:style style:name="T466_1" style:family="text">
      <style:text-properties fo:color="#000000" style:font-name-asian="Calibri" style:font-name-complex="Calibri" fo:language="en" fo:country="US"/>
    </style:style>
    <style:style style:name="P46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468" style:family="paragraph" style:parent-style-name="Normal">
      <style:paragraph-properties fo:text-align="justify"/>
    </style:style>
    <style:style style:name="T46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6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470" style:family="paragraph" style:parent-style-name="Normal">
      <style:paragraph-properties fo:text-align="justify"/>
    </style:style>
    <style:style style:name="T470_1" style:family="text">
      <style:text-properties fo:font-size="11pt" style:font-name-asian="Arial" style:font-size-asian="11pt" style:font-name-complex="Arial" style:font-size-complex="11pt"/>
    </style:style>
    <style:style style:name="T470_2" style:family="text">
      <style:text-properties fo:font-size="11pt" style:font-name-asian="Arial" style:font-size-asian="11pt" style:font-name-complex="Arial" style:font-size-complex="11pt"/>
    </style:style>
    <style:style style:name="P471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472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7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473" style:family="paragraph" style:parent-style-name="Normal">
      <style:paragraph-properties fo:text-align="justify"/>
    </style:style>
    <style:style style:name="T473_1" style:family="text">
      <style:text-properties fo:font-size="11pt" style:font-name-asian="Arial" style:font-size-asian="11pt" style:font-name-complex="Arial" style:font-size-complex="11pt"/>
    </style:style>
    <style:style style:name="P474" style:family="paragraph" style:parent-style-name="Normal">
      <style:paragraph-properties fo:text-align="justify"/>
    </style:style>
    <style:style style:name="T474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474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474_3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47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76" style:family="paragraph" style:parent-style-name="Normal">
      <style:paragraph-properties fo:text-align="justify"/>
    </style:style>
    <style:style style:name="T476_1" style:family="text">
      <style:text-properties fo:font-size="11pt" style:font-name-asian="Arial" style:font-size-asian="11pt" style:font-name-complex="Arial" style:font-size-complex="11pt"/>
    </style:style>
    <style:style style:name="T476_2" style:family="text">
      <style:text-properties fo:font-size="11pt" style:font-name-asian="Arial" style:font-size-asian="11pt" style:font-name-complex="Arial" style:font-size-complex="11pt"/>
    </style:style>
    <style:style style:name="T476_3" style:family="text">
      <style:text-properties fo:font-size="11pt" style:font-name-asian="Arial" style:font-size-asian="11pt" style:font-name-complex="Arial" style:font-size-complex="11pt"/>
    </style:style>
    <style:style style:name="T476_4" style:family="text">
      <style:text-properties fo:font-size="11pt" style:font-name-asian="Arial" style:font-size-asian="11pt" style:font-name-complex="Arial" style:font-size-complex="11pt"/>
    </style:style>
    <style:style style:name="T476_5" style:family="text">
      <style:text-properties fo:font-size="11pt" style:font-name-asian="Arial" style:font-size-asian="11pt" style:font-name-complex="Arial" style:font-size-complex="11pt"/>
    </style:style>
    <style:style style:name="T476_6" style:family="text">
      <style:text-properties fo:font-size="11pt" style:font-name-asian="Arial" style:font-size-asian="11pt" style:font-name-complex="Arial" style:font-size-complex="11pt"/>
    </style:style>
    <style:style style:name="T476_7" style:family="text">
      <style:text-properties fo:font-size="11pt" style:font-name-asian="Arial" style:font-size-asian="11pt" style:font-name-complex="Arial" style:font-size-complex="11pt"/>
    </style:style>
    <style:style style:name="T476_8" style:family="text">
      <style:text-properties fo:font-size="11pt" style:font-name-asian="Arial" style:font-size-asian="11pt" style:font-name-complex="Arial" style:font-size-complex="11pt"/>
    </style:style>
    <style:style style:name="T476_9" style:family="text">
      <style:text-properties fo:font-size="11pt" style:font-name-asian="Arial" style:font-size-asian="11pt" style:font-name-complex="Arial" style:font-size-complex="11pt"/>
    </style:style>
    <style:style style:name="T476_10" style:family="text">
      <style:text-properties fo:font-size="11pt" style:font-name-asian="Arial" style:font-size-asian="11pt" style:font-name-complex="Arial" style:font-size-complex="11pt"/>
    </style:style>
    <style:style style:name="T476_11" style:family="text">
      <style:text-properties fo:font-size="11pt" style:font-name-asian="Arial" style:font-size-asian="11pt" style:font-name-complex="Arial" style:font-size-complex="11pt"/>
    </style:style>
    <style:style style:name="T476_12" style:family="text">
      <style:text-properties fo:font-size="11pt" style:font-name-asian="Arial" style:font-size-asian="11pt" style:font-name-complex="Arial" style:font-size-complex="11pt"/>
    </style:style>
    <style:style style:name="P47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78" style:family="paragraph" style:parent-style-name="Normal">
      <style:paragraph-properties fo:text-align="justify"/>
    </style:style>
    <style:style style:name="T478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478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47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480" style:family="paragraph" style:parent-style-name="Normal">
      <style:paragraph-properties fo:text-align="justify"/>
    </style:style>
    <style:style style:name="T480_1" style:family="text">
      <style:text-properties fo:font-size="11pt" style:font-name-asian="Arial" style:font-size-asian="11pt" style:font-name-complex="Arial" style:font-size-complex="11pt"/>
    </style:style>
    <style:style style:name="T480_2" style:family="text">
      <style:text-properties fo:font-size="11pt" style:font-name-asian="Arial" style:font-size-asian="11pt" style:font-name-complex="Arial" style:font-size-complex="11pt"/>
    </style:style>
    <style:style style:name="T480_3" style:family="text">
      <style:text-properties fo:font-size="11pt" style:font-name-asian="Arial" style:font-size-asian="11pt" style:font-name-complex="Arial" style:font-size-complex="11pt"/>
    </style:style>
    <style:style style:name="T480_4" style:family="text">
      <style:text-properties fo:font-size="11pt" style:font-name-asian="Arial" style:font-size-asian="11pt" style:font-name-complex="Arial" style:font-size-complex="11pt"/>
    </style:style>
    <style:style style:name="T480_5" style:family="text">
      <style:text-properties fo:font-size="11pt" style:font-name-asian="Arial" style:font-size-asian="11pt" style:font-name-complex="Arial" style:font-size-complex="11pt"/>
    </style:style>
    <style:style style:name="T480_6" style:family="text">
      <style:text-properties fo:font-size="11pt" style:font-name-asian="Arial" style:font-size-asian="11pt" style:font-name-complex="Arial" style:font-size-complex="11pt"/>
    </style:style>
    <style:style style:name="T480_7" style:family="text">
      <style:text-properties fo:font-size="11pt" style:font-name-asian="Arial" style:font-size-asian="11pt" style:font-name-complex="Arial" style:font-size-complex="11pt"/>
    </style:style>
    <style:style style:name="T480_8" style:family="text">
      <style:text-properties fo:font-size="11pt" style:font-name-asian="Arial" style:font-size-asian="11pt" style:font-name-complex="Arial" style:font-size-complex="11pt"/>
    </style:style>
    <style:style style:name="T480_9" style:family="text">
      <style:text-properties fo:font-size="11pt" style:font-name-asian="Arial" style:font-size-asian="11pt" style:font-name-complex="Arial" style:font-size-complex="11pt"/>
    </style:style>
    <style:style style:name="T480_10" style:family="text">
      <style:text-properties fo:font-size="11pt" style:font-name-asian="Arial" style:font-size-asian="11pt" style:font-name-complex="Arial" style:font-size-complex="11pt"/>
    </style:style>
    <style:style style:name="T480_11" style:family="text">
      <style:text-properties fo:font-size="11pt" style:font-name-asian="Arial" style:font-size-asian="11pt" style:font-name-complex="Arial" style:font-size-complex="11pt"/>
    </style:style>
    <style:style style:name="T480_12" style:family="text">
      <style:text-properties fo:font-size="11pt" style:font-name-asian="Arial" style:font-size-asian="11pt" style:font-name-complex="Arial" style:font-size-complex="11pt"/>
    </style:style>
    <style:style style:name="P48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82" style:family="paragraph" style:parent-style-name="Normal">
      <style:paragraph-properties fo:text-align="justify"/>
    </style:style>
    <style:style style:name="T482_1" style:family="text">
      <style:text-properties fo:font-size="11pt" style:font-name-asian="Arial" style:font-size-asian="11pt" style:font-name-complex="Arial" style:font-size-complex="11pt"/>
    </style:style>
    <style:style style:name="T482_2" style:family="text">
      <style:text-properties fo:font-size="11pt" style:font-name-asian="Arial" style:font-size-asian="11pt" style:font-name-complex="Arial" style:font-size-complex="11pt"/>
    </style:style>
    <style:style style:name="T482_3" style:family="text">
      <style:text-properties fo:font-size="11pt" style:font-name-asian="Arial" style:font-size-asian="11pt" style:font-name-complex="Arial" style:font-size-complex="11pt"/>
    </style:style>
    <style:style style:name="P48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84" style:family="paragraph" style:parent-style-name="Normal">
      <style:paragraph-properties fo:text-align="justify"/>
    </style:style>
    <style:style style:name="T484_1" style:family="text">
      <style:text-properties fo:font-size="11pt" style:font-name-asian="Arial" style:font-size-asian="11pt" style:font-name-complex="Arial" style:font-size-complex="11pt"/>
    </style:style>
    <style:style style:name="P48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86" style:family="paragraph" style:parent-style-name="Normal">
      <style:paragraph-properties fo:text-align="justify"/>
    </style:style>
    <style:style style:name="T486_1" style:family="text">
      <style:text-properties fo:font-size="11pt" style:font-name-asian="Arial" style:font-size-asian="11pt" style:font-name-complex="Arial" style:font-size-complex="11pt" style:text-underline-style="solid" style:text-underline-color="font-color"/>
    </style:style>
    <style:style style:name="T486_2" style:family="text">
      <style:text-properties fo:font-size="11pt" style:font-name-asian="Arial" style:font-size-asian="11pt" style:font-name-complex="Arial" style:font-size-complex="11pt"/>
    </style:style>
    <style:style style:name="T486_3" style:family="text">
      <style:text-properties fo:font-size="11pt" style:font-name-asian="Arial" style:font-size-asian="11pt" style:font-name-complex="Arial" style:font-size-complex="11pt"/>
    </style:style>
    <style:style style:name="P48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88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488_1" style:family="text">
      <style:text-properties fo:font-size="11pt" style:font-name-asian="Arial" style:font-size-asian="11pt" style:font-name-complex="Arial" style:font-size-complex="11pt"/>
    </style:style>
    <style:style style:name="T488_2" style:family="text">
      <style:text-properties fo:font-size="11pt" style:font-name-asian="Arial" style:font-size-asian="11pt" style:font-name-complex="Arial" style:font-size-complex="11pt"/>
    </style:style>
    <style:style style:name="T488_3" style:family="text">
      <style:text-properties fo:font-size="11pt" style:font-name-asian="Arial" style:font-size-asian="11pt" style:font-name-complex="Arial" style:font-size-complex="11pt"/>
    </style:style>
    <style:style style:name="T488_4" style:family="text">
      <style:text-properties fo:font-size="11pt" style:font-name-asian="Arial" style:font-size-asian="11pt" style:font-name-complex="Arial" style:font-size-complex="11pt"/>
    </style:style>
    <style:style style:name="T488_5" style:family="text">
      <style:text-properties fo:font-size="11pt" style:font-name-asian="Arial" style:font-size-asian="11pt" style:font-name-complex="Arial" style:font-size-complex="11pt"/>
    </style:style>
    <style:style style:name="P489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489_1" style:family="text">
      <style:text-properties fo:font-size="11pt" style:font-name-asian="Arial" style:font-size-asian="11pt" style:font-name-complex="Arial" style:font-size-complex="11pt"/>
    </style:style>
    <style:style style:name="P490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490_1" style:family="text">
      <style:text-properties fo:font-size="11pt" style:font-name-asian="Arial" style:font-size-asian="11pt" style:font-name-complex="Arial" style:font-size-complex="11pt"/>
    </style:style>
    <style:style style:name="Table14" style:family="table">
      <style:table-properties table:align="left" style:width="16.252cm" fo:margin-left="0cm"/>
    </style:style>
    <style:style style:name="Column49" style:family="table-column">
      <style:table-column-properties style:column-width="4.251cm"/>
    </style:style>
    <style:style style:name="Column50" style:family="table-column">
      <style:table-column-properties style:column-width="4cm"/>
    </style:style>
    <style:style style:name="Column51" style:family="table-column">
      <style:table-column-properties style:column-width="3.501cm"/>
    </style:style>
    <style:style style:name="Column52" style:family="table-column">
      <style:table-column-properties style:column-width="4.5cm"/>
    </style:style>
    <style:style style:name="Row47" style:family="table-row"/>
    <style:style style:name="Cell15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paragraph-properties fo:line-height="100%" fo:margin-bottom="0cm"/>
    </style:style>
    <style:style style:name="T49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line-height="100%" fo:margin-bottom="0cm"/>
    </style:style>
    <style:style style:name="T49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93" style:family="paragraph" style:parent-style-name="Normal">
      <style:paragraph-properties fo:line-height="100%" fo:margin-bottom="0cm"/>
    </style:style>
    <style:style style:name="T49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94" style:family="paragraph" style:parent-style-name="Normal">
      <style:paragraph-properties fo:line-height="100%" fo:margin-bottom="0cm"/>
    </style:style>
    <style:style style:name="T49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95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5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line-height="100%" fo:margin-bottom="0cm"/>
    </style:style>
    <style:style style:name="T49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line-height="100%" fo:margin-bottom="0cm"/>
    </style:style>
    <style:style style:name="T49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7_4" style:family="text"/>
    <style:style style:name="T497_5" style:family="text" style:parent-style-name="Internet_20_link">
      <style:text-properties fo:color="#0563c1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49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50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</office:automatic-styles>
  <office:body>
    <office:text>
      <text:h text:style-name="P1" text:outline-level="2"><text:span text:style-name="T1_1">Annual<text:s/>Review</text:span></text:h>
      <text:p text:style-name="P2"><text:span text:style-name="T2_1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3"><text:span text:style-name="T3_1">Title:</text:span><text:span text:style-name="T3_2"><text:s/>Accelerating<text:s/>Action<text:s/>to<text:s/>End<text:s/>Child<text:s/>Marriage<text:s/>Phase<text:s/>II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£23m</text:span></text:p>
          </table:table-cell>
          <table:covered-table-cell/>
          <table:table-cell table:style-name="Cell3" table:number-columns-spanned="2">
            <text:p text:style-name="P5"><text:span text:style-name="T5_1">Review<text:s/>date:<text:s/>7<text:s/>May<text:s/>2026</text:span></text:p>
          </table:table-cell>
          <table:covered-table-cell/>
        </table:table-row>
        <table:table-row table:style-name="Row3">
          <table:table-cell table:style-name="Cell4">
            <text:p text:style-name="P6"><text:span text:style-name="T6_1">Programme<text:s/>Code:<text:s/>301058</text:span></text:p>
          </table:table-cell>
          <table:table-cell table:style-name="Cell5" table:number-columns-spanned="2">
            <text:p text:style-name="P7"><text:span text:style-name="T7_1">AMP<text:s/>start<text:s/>date:</text:span><text:span text:style-name="T7_2"><text:s/>07/03/2023</text:span></text:p>
          </table:table-cell>
          <table:covered-table-cell/>
          <table:table-cell table:style-name="Cell6">
            <text:p text:style-name="P8"><text:span text:style-name="T8_1">AMP<text:s/>end<text:s/>date:</text:span><text:span text:style-name="T8_2"><text:s/>31/03/2026</text:span></text:p>
          </table:table-cell>
        </table:table-row>
      </table:table>
      <text:p text:style-name="P9"/>
      <text:p text:style-name="P10"><text:span text:style-name="T10_1">Summary<text:s/>of<text:s/>Programme<text:s/>Performance<text:s/></text:span></text:p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4">
          <table:table-cell table:style-name="Cell7">
            <text:p text:style-name="P11"><text:span text:style-name="T11_1">Year</text:span></text:p>
          </table:table-cell>
          <table:table-cell table:style-name="Cell8">
            <text:p text:style-name="P12"><text:span text:style-name="T12_1">2020<text:s/>Programme<text:s/>Completion<text:s/>Report</text:span></text:p>
            <text:p text:style-name="P13"><text:span text:style-name="T13_1">Covering<text:s/>phase<text:s/>I<text:s/>of<text:s/>this<text:s/>programme<text:s/>from<text:s/>2015-2020</text:span></text:p>
          </table:table-cell>
          <table:table-cell table:style-name="Cell9">
            <text:p text:style-name="P14"><text:span text:style-name="T14_1">2022</text:span></text:p>
          </table:table-cell>
          <table:table-cell table:style-name="Cell10">
            <text:p text:style-name="P15"><text:span text:style-name="T15_1">2023</text:span></text:p>
          </table:table-cell>
          <table:table-cell table:style-name="Cell11">
            <text:p text:style-name="P16"><text:span text:style-name="T16_1">2024</text:span></text:p>
          </table:table-cell>
          <table:table-cell table:style-name="Cell12">
            <text:p text:style-name="P17"><text:span text:style-name="T17_1">2025</text:span></text:p>
          </table:table-cell>
          <table:table-cell table:style-name="Cell13">
            <text:p text:style-name="P18"><text:span text:style-name="T18_1">2026</text:span></text:p>
          </table:table-cell>
        </table:table-row>
        <table:table-row table:style-name="Row5">
          <table:table-cell table:style-name="Cell14">
            <text:p text:style-name="P19"><text:span text:style-name="T19_1">Overall<text:s/>Output<text:s/>Score</text:span></text:p>
          </table:table-cell>
          <table:table-cell table:style-name="Cell15">
            <text:p text:style-name="P20"><text:span text:style-name="T20_1">A</text:span></text:p>
          </table:table-cell>
          <table:table-cell table:style-name="Cell16">
            <text:p text:style-name="P21"><text:span text:style-name="T21_1">A</text:span></text:p>
          </table:table-cell>
          <table:table-cell table:style-name="Cell17">
            <text:p text:style-name="P22"><text:span text:style-name="T22_1">A</text:span></text:p>
          </table:table-cell>
          <table:table-cell table:style-name="Cell18">
            <text:p text:style-name="P23"><text:span text:style-name="T23_1">A</text:span></text:p>
          </table:table-cell>
          <table:table-cell table:style-name="Cell19">
            <text:p text:style-name="P24"><text:span text:style-name="T24_1">A</text:span></text:p>
          </table:table-cell>
          <table:table-cell table:style-name="Cell20">
            <text:p text:style-name="P25"><text:span text:style-name="T25_1"><text:s/></text:span></text:p>
          </table:table-cell>
        </table:table-row>
        <table:table-row table:style-name="Row6">
          <table:table-cell table:style-name="Cell21">
            <text:p text:style-name="P26"><text:span text:style-name="T26_1">Risk<text:s/>Rating</text:span></text:p>
          </table:table-cell>
          <table:table-cell table:style-name="Cell22">
            <text:p text:style-name="P27"><text:span text:style-name="T27_1">Moderate</text:span></text:p>
          </table:table-cell>
          <table:table-cell table:style-name="Cell23">
            <text:p text:style-name="P28"><text:span text:style-name="T28_1">Moderate</text:span></text:p>
          </table:table-cell>
          <table:table-cell table:style-name="Cell24">
            <text:p text:style-name="P29"><text:span text:style-name="T29_1">Moderate</text:span></text:p>
          </table:table-cell>
          <table:table-cell table:style-name="Cell25">
            <text:p text:style-name="P30"><text:span text:style-name="T30_1">Minor</text:span></text:p>
          </table:table-cell>
          <table:table-cell table:style-name="Cell26">
            <text:p text:style-name="P31"><text:span text:style-name="T31_1">Moderate</text:span></text:p>
          </table:table-cell>
          <table:table-cell table:style-name="Cell27">
            <text:p text:style-name="P32"><text:span text:style-name="T32_1"><text:s/></text:span></text:p>
          </table:table-cell>
        </table:table-row>
      </table:table>
      <text:p text:style-name="P33"/>
      <table:table table:style-name="Table3">
        <table:table-column table:style-name="Column12"/>
        <table:table-column table:style-name="Column13"/>
        <table:table-row table:style-name="Row7">
          <table:table-cell table:style-name="Cell28">
            <text:p text:style-name="P34"><text:span text:style-name="T34_1">DevTracker</text:span><text:span text:style-name="T34_2"><text:s/>Link<text:s/>to<text:s/>Business<text:s/>Case:</text:span></text:p>
          </table:table-cell>
          <table:table-cell table:style-name="Cell29">
            <text:p text:style-name="P35"><text:span text:style-name="T35_1">DevTracker</text:span><text:span text:style-name="T35_2"><text:s/>Project<text:s/>GB-GOV-1-301058<text:s/>Documents<text:s/>(fcdo.gov.uk)</text:span></text:p>
          </table:table-cell>
        </table:table-row>
        <table:table-row table:style-name="Row8">
          <table:table-cell table:style-name="Cell30">
            <text:p text:style-name="P36"><text:span text:style-name="T36_1">DevTracker</text:span><text:span text:style-name="T36_2"><text:s/>Link<text:s/>to<text:s/>results<text:s/>framework:</text:span></text:p>
          </table:table-cell>
          <table:table-cell table:style-name="Cell31">
            <text:p text:style-name="P37"><text:span text:style-name="T37_1">DevTracker</text:span><text:span text:style-name="T37_2"><text:s/>Project<text:s/>GB-GOV-1-301058<text:s/>Documents<text:s/>(fcdo.gov.uk)</text:span></text:p>
          </table:table-cell>
        </table:table-row>
      </table:table>
      <text:p text:style-name="P38"/>
      <text:h text:style-name="P39" text:outline-level="2"><text:span text:style-name="T39_1">A</text:span><text:span text:style-name="T39_2">:</text:span><text:span text:style-name="T39_3"><text:s/>SUMMARY<text:s/>AND<text:s/>OVERVIEW</text:span></text:h>
      <text:p text:style-name="P40"/>
      <text:p text:style-name="P41"><text:span text:style-name="T41_1">Description<text:s/>of<text:s/>programme</text:span></text:p>
      <text:p text:style-name="P42"/>
      <text:p text:style-name="P43"><text:span text:style-name="T43_1">Global<text:s/></text:span><text:span text:style-name="T43_2">c</text:span><text:span text:style-name="T43_3">ontext<text:s/>on<text:s/></text:span><text:span text:style-name="T43_4">c</text:span><text:span text:style-name="T43_5">hild<text:s/></text:span><text:span text:style-name="T43_6">m</text:span><text:span text:style-name="T43_7">arriage</text:span></text:p>
      <text:p text:style-name="P44"/>
      <text:p text:style-name="P45"><text:span text:style-name="T45_1">Child<text:s/>marriage<text:s/>remains<text:s/>a<text:s/>significant<text:s/>global<text:s/>challenge,<text:s/>with<text:s/>an<text:s/>estimated<text:s/>640 million<text:s/>women<text:s/>and<text:s/>girls<text:s/>alive<text:s/>today<text:s/>married<text:s/>before<text:s/>age<text:s/>18.<text:s/>Despite<text:s/></text:span><text:span text:style-name="T45_2">progress</text:span><text:span text:style-name="T45_3"><text:s/>over<text:s/>the<text:s/>past<text:s/>decade,<text:s/></text:span><text:span text:style-name="T45_4">including<text:s/>a<text:s/>decline<text:s/>in</text:span><text:span text:style-name="T45_5"><text:s/></text:span><text:span text:style-name="T45_6">global<text:s/>prevalence<text:s/>from<text:s/>23%<text:s/>to<text:s/>19</text:span><text:span text:style-name="T45_7">%</text:span><text:span text:style-name="T45_8">,<text:s/>the<text:s/>pace<text:s/>of<text:s/></text:span><text:span text:style-name="T45_9">chang</text:span><text:span text:style-name="T45_10">e<text:s/></text:span><text:span text:style-name="T45_11">must<text:s/>accelerate</text:span><text:span text:style-name="T45_12">;<text:s/>at<text:s/>current<text:s/>trajectories,<text:s/>UNICEF<text:s/>estimates<text:s/>that<text:s/>ending<text:s/>child<text:s/>marriage<text:s/>worldwide<text:s/>would<text:s/>take<text:s/>300<text:s/>years.<text:s/></text:span><text:span text:style-name="T45_13">The<text:s/>broader<text:s/>enabling<text:s/>environment<text:s/>has<text:s/>worsened<text:s/>due<text:s/>to<text:s/>rising<text:s/>backlash</text:span><text:span text:style-name="T45_14"><text:s/>against<text:s/>rights</text:span><text:span text:style-name="T45_15">,<text:s/>weakening<text:s/>legal<text:s/>protections<text:s/>for<text:s/>girls<text:s/>in<text:s/>several<text:s/>contexts.<text:s/></text:span><text:span text:style-name="T45_16">At<text:s/>the<text:s/>same<text:s/>time,<text:s/>conflict,<text:s/>displacement,<text:s/>climate<text:s/>related<text:s/>shocks,<text:s/>and<text:s/>economic<text:s/>pressures<text:s/>are<text:s/>intensifying<text:s/>the<text:s/>drivers<text:s/>of<text:s/>early<text:s/>marriage.<text:s/>Evidence<text:s/>shows<text:s/>families<text:s/>resorting<text:s/>to<text:s/>child<text:s/>marriage<text:s/>as<text:s/>a<text:s/>negative<text:s/>coping<text:s/>strategy<text:s/>when<text:s/>insecurity<text:s/>rises<text:s/>and<text:s/>access<text:s/>to<text:s/>services<text:s/>decreases.<text:s/>Further,<text:s/>the<text:s/>economic<text:s/>implications<text:s/>are<text:s/>significant.<text:s/></text:span><text:bookmark-start text:name="_Int_jkD9ETQe"/><text:span text:style-name="T45_17">Early<text:s/>marriage<text:s/>limits<text:s/>girls’<text:s/>education,</text:span><text:bookmark-end text:name="_Int_jkD9ETQe"/><text:span text:style-name="T45_18"><text:s/>reduces<text:s/>lifetime<text:s/>earnings<text:s/>and<text:s/>labour<text:s/>force<text:s/>participation,<text:s/>and<text:s/>contributes<text:s/>to<text:s/>higher<text:s/>fertility<text:s/>which<text:s/>collectively<text:s/>impact<text:s/>national<text:s/>productivity<text:s/>and<text:s/>slow<text:s/>demographic<text:s/>transition.<text:s/>Global<text:s/>modelling<text:s/>suggests<text:s/>that<text:s/>reducing<text:s/>child<text:s/>marriage<text:s/>could<text:s/>yield<text:s/>large<text:s/>welfare<text:s/>and<text:s/>growth<text:s/>gains,<text:s/>especially<text:s/>in<text:s/>high<text:s/>prevalence<text:s/>contexts.</text:span><text:span text:style-name="T45_19"><text:s/></text:span><text:span text:style-name="T45_20">Against<text:s/>this<text:s/>backdrop,<text:s/>the<text:s/>programme’s<text:s/>focus<text:s/>on<text:s/>strengthening<text:s/>systems,<text:s/>shifting<text:s/>social<text:s/></text:span><text:span text:style-name="T45_21">and<text:s/>gender</text:span><text:span text:style-name="T45_22"><text:s/></text:span><text:span text:style-name="T45_23">norms,</text:span><text:span text:style-name="T45_24"><text:s/>and<text:s/>supporting<text:s/>locally<text:s/>led<text:s/>action<text:s/>remains<text:s/>highly<text:s/>relevant<text:s/>and<text:s/>responsive<text:s/>to<text:s/>global<text:s/>needs.</text:span></text:p>
      <text:p text:style-name="P46"><text:span text:style-name="T46_1"><text:s/></text:span></text:p>
      <text:p text:style-name="P47"><text:span text:style-name="T47_1">Overview<text:s/>of<text:s/>the<text:s/>Accelerating<text:s/>Action<text:s/>to<text:s/>End<text:s/>Child<text:s/>Marriage<text:s/>Phase<text:s/>II<text:s/>Programme</text:span><text:span text:style-name="T47_2"><text:s/>(AAECM<text:s/></text:span><text:span text:style-name="T47_3">II</text:span><text:span text:style-name="T47_4">)</text:span></text:p>
      <text:p text:style-name="P48"/>
      <text:p text:style-name="P49"><text:span text:style-name="T49_1">Building<text:s/>a<text:s/>safer<text:s/>world<text:s/>for<text:s/>women<text:s/>and<text:s/>girls<text:s/>is<text:s/>a<text:s/>priority<text:s/>for<text:s/>the<text:s/>UK<text:s/>government</text:span><text:span text:style-name="T49_2">,<text:s/>including<text:s/>accelerating<text:s/>action<text:s/>to<text:s/>tackle<text:s/>child<text:s/>marriage.</text:span><text:span text:style-name="T49_3"><text:s/></text:span><text:span text:style-name="T49_4">The<text:s/>Accelerating<text:s/>Action<text:s/>to<text:s/>End<text:s/>Child<text:s/>Marriage<text:s/>Programme</text:span><text:span text:style-name="T49_5">,<text:s/>now<text:s/>in<text:s/>phase<text:s/>two</text:span><text:span text:style-name="T49_6"><text:s/>(AAECM<text:s/>II)</text:span><text:span text:style-name="T49_7">,</text:span><text:span text:style-name="T49_8"><text:s/>is<text:s/>FCDO’s<text:s/>only<text:s/>programme<text:s/>with<text:s/>th</text:span><text:span text:style-name="T49_9">is<text:s/>as<text:s/>its<text:s/>primary</text:span><text:span text:style-name="T49_10"><text:s/>objective</text:span><text:span text:style-name="T49_11">.<text:s/></text:span><text:span text:style-name="T49_12">The<text:s/>programme<text:s/>aims<text:s/>to<text:s/></text:span><text:span text:style-name="T49_13">strengthen</text:span><text:span text:style-name="T49_14"><text:s/>laws<text:s/>and<text:s/>policies,<text:s/></text:span><text:span text:style-name="T49_15">shift<text:s/>harmful<text:s/>attitudes,<text:s/></text:span><text:span text:style-name="T49_16">enhance<text:s/></text:span><text:span text:style-name="T49_17">girls’<text:s/></text:span><text:span text:style-name="T49_18">knowledge,<text:s/></text:span><text:bookmark-start text:name="_Int_qOuR5bun"/><text:span text:style-name="T49_19">skills</text:span><text:bookmark-end text:name="_Int_qOuR5bun"/><text:span text:style-name="T49_20"><text:s/>and<text:s/>agency</text:span><text:span text:style-name="T49_21">,</text:span><text:span text:style-name="T49_22"><text:s/></text:span><text:span text:style-name="T49_23">and<text:s/>strengthen<text:s/>civil<text:s/>society<text:s/>movements<text:s/>and<text:s/>networks<text:s/>advocating<text:s/></text:span><text:span text:style-name="T49_24">for<text:s/>an<text:s/>end<text:s/>to<text:s/>child<text:s/>marriage.</text:span><text:span text:style-name="T49_25"><text:s/></text:span><text:span text:style-name="T49_26">Partners<text:s/>collectively<text:s/>operate<text:s/>in<text:s/>a<text:s/>wide<text:s/>range<text:s/>of<text:s/>contexts<text:s/>across<text:s/>Latin<text:s/>America,<text:s/></text:span><text:span text:style-name="T49_27">Africa,</text:span><text:span text:style-name="T49_28"><text:s/>and<text:s/>South<text:s/>Asia.<text:s/></text:span><text:span text:style-name="T49_29">Since<text:s/>20</text:span><text:span text:style-name="T49_30">1</text:span><text:span text:style-name="T49_31">6</text:span><text:span text:style-name="T49_32"><text:s/>the</text:span><text:span text:style-name="T49_33"><text:s/></text:span><text:span text:style-name="T49_34">AAECM</text:span><text:span text:style-name="T49_35"><text:s/>has<text:s/></text:span><text:span text:style-name="T49_36">delivered<text:s/></text:span><text:span text:style-name="T49_37">through<text:s/></text:span><text:span text:style-name="T49_38">investing<text:s/>in</text:span><text:span text:style-name="T49_39"><text:s/>the<text:s/></text:span><text:span text:style-name="T49_40">UN</text:span><text:span text:style-name="T49_41">FPA-UNICEF</text:span><text:span text:style-name="T49_42"><text:s/></text:span><text:span text:style-name="T49_43">G</text:span><text:span text:style-name="T49_44">lobal<text:s/></text:span><text:span text:style-name="T49_45">P</text:span><text:span text:style-name="T49_46">rogramme<text:s/>to<text:s/>End<text:s/>Child<text:s/>Marriage<text:s/>(UNGP)</text:span><text:span text:style-name="T49_47">.<text:s/></text:span><text:span text:style-name="T49_48">In<text:s/>2025<text:s/></text:span><text:span text:style-name="T49_49">AAECM<text:s/>II</text:span><text:span text:style-name="T49_50"><text:s/>was<text:s/>expanded,<text:s/>with<text:s/>a<text:s/>costed<text:s/>extension<text:s/>up<text:s/>to<text:s/></text:span><text:span text:style-name="T49_51">£5</text:span><text:span text:style-name="T49_52">m</text:span><text:span text:style-name="T49_53"><text:s/></text:span><text:span text:style-name="T49_54">for<text:s/>a<text:s/></text:span><text:span text:style-name="T49_55">second<text:s/></text:span><text:span text:style-name="T49_56">component<text:s/>funding<text:s/>local,<text:s/>girl-led<text:s/>approaches<text:s/>through</text:span><text:span text:style-name="T49_57"><text:s/>new</text:span><text:span text:style-name="T49_58"><text:s/>partnership</text:span><text:span text:style-name="T49_59">s</text:span><text:span text:style-name="T49_60"><text:s/>with<text:s/>Girl</text:span><text:span text:style-name="T49_61">s<text:s/>Not<text:s/>Brides</text:span><text:span text:style-name="T49_62"><text:s/>(GNB)</text:span><text:span text:style-name="T49_63"><text:s/>and<text:s/>Girls<text:s/>First<text:s/>Fund</text:span><text:span text:style-name="T49_64"><text:s/>(GFF)</text:span><text:span text:style-name="T49_65">.<text:s/></text:span><text:span text:style-name="T49_66">Investing<text:s/>in<text:s/>grassroots<text:s/>advocacy<text:s/>and<text:s/>programming<text:s/>is<text:s/>intended<text:s/>to<text:s/>complement<text:s/>national-level<text:s/>systems<text:s/>change<text:s/>work<text:s/>delivered<text:s/>through<text:s/>the<text:s/>UNGP.<text:s/></text:span></text:p>
      <text:p text:style-name="P50"/>
      <text:p text:style-name="P51"><text:span text:style-name="T51_1">Girls<text:s/>Not<text:s/>Brides<text:s/>were<text:s/>onboarded<text:s/>in<text:s/>2025<text:s/>with<text:s/>an<text:s/>investment<text:s/>of<text:s/>£1,750,000<text:s/>committed<text:s/>between<text:s/>January<text:s/>2025<text:s/>–<text:s/>March<text:s/>2026.<text:s/>Girls<text:s/>First<text:s/>Fund<text:s/>were<text:s/>onboarded<text:s/>in<text:s/>April<text:s/>2025<text:s/>with<text:s/>an<text:s/>investment<text:s/>of<text:s/>£1,000,000<text:s/>committed<text:s/>between<text:s/>April<text:s/>2025<text:s/>–<text:s/>March<text:s/>2026</text:span><text:span text:style-name="T51_2">.<text:s/>Funding<text:s/>to<text:s/>Girls<text:s/>First<text:s/>Fund<text:s/>was<text:s/>focussed<text:s/></text:span><text:span text:style-name="T51_3">on</text:span><text:span text:style-name="T51_4"><text:s/>pilot<text:s/>grants<text:s/>in<text:s/>the<text:s/>Dominican<text:s/>Republic<text:s/>which<text:s/>sought<text:s/>to<text:s/></text:span><text:span text:style-name="T51_5">strengthen<text:s/>the<text:s/>capability<text:s/>of<text:s/></text:span><text:span text:style-name="T51_6">small-scale<text:s/>organisations<text:s/>to<text:s/></text:span><text:span text:style-name="T51_7">receive</text:span><text:span text:style-name="T51_8"><text:s/>Government<text:s/>funding.<text:s/></text:span><text:span text:style-name="T51_9"><text:s/></text:span></text:p>
      <text:p text:style-name="P52"/>
      <text:p text:style-name="P53"><text:span text:style-name="T53_1">The<text:s/>UNGP<text:s/>launched<text:s/>its<text:s/>Phase<text:s/>III<text:s/>in<text:s/>2024<text:s/>(2024<text:s/>–<text:s/>2030)<text:s/>funded<text:s/>by<text:s/>the<text:s/>governments<text:s/>of<text:s/>the<text:s/>UK,<text:s/>Norway,<text:s/>Canada,<text:s/>Italy,<text:s/>the<text:s/>Netherlands,<text:s/>and<text:s/>Zonta<text:s/>International.<text:s/>Following<text:s/>prior<text:s/>investments<text:s/>between<text:s/>2016-2020,<text:s/>the<text:s/>UK<text:s/>provided<text:s/>investment<text:s/>of<text:s/>£18m<text:s/>over<text:s/>four<text:s/>years<text:s/>(2021-2026)<text:s/>with<text:s/>a<text:s/>burden<text:s/>share<text:s/>of<text:s/>40%<text:s/>in<text:s/>2024.<text:s/></text:span></text:p>
      <text:p text:style-name="P54"/>
      <text:p text:style-name="P55"><text:span text:style-name="T55_1">Phase</text:span><text:span text:style-name="T55_2"><text:s/>II<text:s/>of<text:s/>the<text:s/>AAECM<text:s/>was<text:s/>due<text:s/>to<text:s/>end<text:s/>in<text:s/>March<text:s/>2026<text:s/>but<text:s/>has<text:s/>been<text:s/>extended<text:s/>to<text:s/>March<text:s/>2027</text:span><text:span text:style-name="T55_3"><text:s/>through<text:s/>a<text:s/>no-cost<text:s/>extension</text:span><text:span text:style-name="T55_4">.</text:span></text:p>
      <text:p text:style-name="P56"/>
      <text:p text:style-name="P57"><text:span text:style-name="T57_1">Review<text:s/>scope</text:span></text:p>
      <text:p text:style-name="P58"/>
      <text:p text:style-name="P59"><text:span text:style-name="T59_1">This<text:s/></text:span><text:span text:style-name="T59_2">annual<text:s/></text:span><text:span text:style-name="T59_3">review<text:s/>assesses</text:span><text:span text:style-name="T59_4"><text:s/>partner</text:span><text:span text:style-name="T59_5"><text:s/></text:span><text:span text:style-name="T59_6">delivery<text:s/>across<text:s/></text:span><text:span text:style-name="T59_7">differing<text:s/>time<text:s/></text:span><text:span text:style-name="T59_8">periods</text:span><text:span text:style-name="T59_9">;</text:span><text:span text:style-name="T59_10"><text:s/>reflect</text:span><text:span text:style-name="T59_11">ing</text:span><text:span text:style-name="T59_12"><text:s/>the<text:s/>variation<text:s/>in<text:s/>partners’<text:s/>reporting<text:s/>cycles<text:s/>and<text:s/>onboarding<text:s/>onto<text:s/>the<text:s/>programme.<text:s/></text:span><text:span text:style-name="T59_13">For<text:s/>this<text:s/>review,<text:s/></text:span><text:span text:style-name="T59_14">the<text:s/>reporting<text:s/>periods<text:s/>covered<text:s/>for<text:s/>each<text:s/>partner<text:s/>are<text:s/>as<text:s/>follows:<text:s/></text:span><text:span text:style-name="T59_15"><text:s/></text:span></text:p>
      <text:p text:style-name="P60"/>
      <text:list text:style-name="LS38" xml:id="list0">
        <text:list-item>
          <text:p text:style-name="P61"><text:span text:style-name="T61_1">UNGP</text:span><text:span text:style-name="T61_2">:<text:s/></text:span><text:span text:style-name="T61_3">Jan</text:span><text:span text:style-name="T61_4">uary</text:span><text:span text:style-name="T61_5"><text:s/>-<text:s/></text:span><text:span text:style-name="T61_6">Dec</text:span><text:span text:style-name="T61_7">ember<text:s/>2024<text:s/>(a</text:span><text:span text:style-name="T61_8">nnual<text:s/>results<text:s/></text:span><text:span text:style-name="T61_9">published<text:s/>in<text:s/></text:span><text:span text:style-name="T61_10">July<text:s/>2025</text:span><text:span text:style-name="T61_11">)</text:span><text:span text:style-name="T61_12">.</text:span></text:p>
        </text:list-item>
        <text:list-item>
          <text:p text:style-name="P62"><text:span text:style-name="T62_1">G</text:span><text:span text:style-name="T62_2">N</text:span><text:span text:style-name="T62_3">B</text:span><text:span text:style-name="T62_4">:<text:s/>January<text:s/>–<text:s/>December<text:s/>2025</text:span><text:span text:style-name="T62_5"><text:s/>(biannual<text:s/>results<text:s/>for<text:s/>Jan<text:s/>–<text:s/>June<text:s/>and<text:s/>July<text:s/>–<text:s/>Dec)</text:span></text:p>
        </text:list-item>
        <text:list-item>
          <text:p text:style-name="P63"><text:span text:style-name="T63_1">GFF</text:span><text:span text:style-name="T63_2">:</text:span><text:span text:style-name="T63_3"><text:s/></text:span><text:span text:style-name="T63_4">April<text:s/>–<text:s/>September</text:span><text:span text:style-name="T63_5"><text:s/></text:span><text:span text:style-name="T63_6">2025<text:s/></text:span><text:span text:style-name="T63_7">(biannual<text:s/>results<text:s/>for<text:s/>April<text:s/>–<text:s/>September,<text:s/>second<text:s/>biannual<text:s/>report<text:s/>covering<text:s/>October<text:s/>–<text:s/>March<text:s/></text:span><text:span text:style-name="T63_8">not<text:s/>available<text:s/>at<text:s/>the<text:s/>time<text:s/>of<text:s/>writing</text:span><text:span text:style-name="T63_9">).<text:s/></text:span></text:p>
        </text:list-item>
      </text:list>
      <text:p text:style-name="P64"><text:span text:style-name="T64_1">The<text:s/></text:span><text:span text:style-name="T64_2">UK</text:span><text:span text:style-name="T64_3">’s<text:s/></text:span><text:span text:style-name="T64_4">investment<text:s/>in</text:span><text:span text:style-name="T64_5"><text:s/>the</text:span><text:span text:style-name="T64_6"><text:s/>UNGP<text:s/></text:span><text:span text:style-name="T64_7">for<text:s/></text:span><text:span text:style-name="T64_8">2025<text:s/>will<text:s/>be<text:s/></text:span><text:span text:style-name="T64_9">assessed<text:s/></text:span><text:span text:style-name="T64_10">in<text:s/>the<text:s/>next<text:s/>programme<text:s/></text:span><text:bookmark-start text:name="_Int_BW3H8M3u"/><text:span text:style-name="T64_11">review</text:span><text:span text:style-name="T64_12">,<text:s/>once</text:span><text:bookmark-end text:name="_Int_BW3H8M3u"/><text:span text:style-name="T64_13"><text:s/></text:span><text:span text:style-name="T64_14">f</text:span><text:span text:style-name="T64_15">inal</text:span><text:span text:style-name="T64_16"><text:s/>reporting<text:s/>data<text:s/></text:span><text:span text:style-name="T64_17">i</text:span><text:span text:style-name="T64_18">s<text:s/>available</text:span><text:span text:style-name="T64_19">.<text:s/></text:span></text:p>
      <text:p text:style-name="P65"/>
      <text:p text:style-name="P66"><text:span text:style-name="T66_1">Th</text:span><text:span text:style-name="T66_2">is</text:span><text:span text:style-name="T66_3"><text:s/>review<text:s/>has<text:s/>been<text:s/>carried<text:s/>out<text:s/>as<text:s/>a<text:s/>desk-based<text:s/>exercise</text:span><text:span text:style-name="T66_4">.</text:span><text:span text:style-name="T66_5"><text:s/></text:span><text:span text:style-name="T66_6">It<text:s/>draws<text:s/></text:span><text:span text:style-name="T66_7">on<text:s/>partner</text:span><text:span text:style-name="T66_8"><text:s/>reporting<text:s/>and<text:s/>results,<text:s/></text:span><text:span text:style-name="T66_9">discussions<text:s/></text:span><text:span text:style-name="T66_10">with<text:s/></text:span><text:span text:style-name="T66_11">implementing<text:s/></text:span><text:span text:style-name="T66_12">partners<text:s/>and<text:s/></text:span><text:span text:style-name="T66_13">internal<text:s/>stakeholders<text:s/>from<text:s/>FCDO’s<text:s/>programme<text:s/>team</text:span><text:span text:style-name="T66_14"><text:s/>and<text:s/></text:span><text:span text:style-name="T66_15">a<text:s/>visit<text:s/>to<text:s/>one<text:s/>of<text:s/>the<text:s/>Girls<text:s/>First<text:s/>Fund<text:s/>subgrantee<text:s/>projects.</text:span></text:p>
      <text:p text:style-name="P67"/>
      <text:p text:style-name="P68"><text:span text:style-name="T68_1">Summary<text:s/>supporting<text:s/>narrative<text:s/>for<text:s/>the<text:s/>overall<text:s/>score<text:s/>in<text:s/>this<text:s/>review</text:span></text:p>
      <text:p text:style-name="P69"/>
      <text:p text:style-name="P70"><text:span text:style-name="T70_1">This<text:s/>programme<text:s/>scored<text:s/>A;<text:s/>outputs<text:s/>met<text:s/>expectations.<text:s/>Outputs<text:s/>1,<text:s/></text:span><text:span text:style-name="T70_2">2,<text:s/></text:span><text:span text:style-name="T70_3">3,<text:s/>and<text:s/>5<text:s/>scored<text:s/>A,<text:s/>meeting<text:s/>expectations</text:span><text:span text:style-name="T70_4">.<text:s/>While<text:s/>Outputs<text:s/>1<text:s/>and<text:s/>2<text:s/></text:span><text:span text:style-name="T70_5">far<text:s/>exceeded<text:s/>targets<text:s/></text:span><text:span text:style-name="T70_6">on<text:s/>programme<text:s/>reach,<text:s/>outcome</text:span><text:span text:style-name="T70_7"><text:s/>data<text:s/></text:span><text:span text:style-name="T70_8">was</text:span><text:span text:style-name="T70_9"><text:s/>not<text:s/>available<text:s/></text:span><text:span text:style-name="T70_10">at<text:s/>the<text:s/>time<text:s/>of</text:span><text:span text:style-name="T70_11"><text:s/>this<text:s/>review</text:span><text:span text:style-name="T70_12"><text:s/>so<text:s/>overall<text:s/>scoring<text:s/>balances<text:s/>the<text:s/>clear<text:s/>and<text:s/>significant<text:s/>reach<text:s/></text:span><text:span text:style-name="T70_13">achieved</text:span><text:span text:style-name="T70_14"><text:s/>against<text:s/>less<text:s/></text:span><text:bookmark-start text:name="_Int_5fxWLQna"/><text:span text:style-name="T70_15">clear<text:s/>evidence</text:span><text:bookmark-end text:name="_Int_5fxWLQna"/><text:span text:style-name="T70_16"><text:s/>on<text:s/>outcomes.</text:span><text:span text:style-name="T70_17"><text:s/>Output<text:s/></text:span><text:span text:style-name="T70_18">4<text:s/>scored<text:s/>A+,<text:s/>moderately<text:s/>exceeding<text:s/>expectations.<text:s/>Overall,<text:s/>the<text:s/>programme<text:s/>has<text:s/>delivered<text:s/>strongly<text:s/>against<text:s/>most<text:s/>output<text:s/>targets<text:s/>for<text:s/>this<text:s/></text:span><text:span text:style-name="T70_19">period</text:span><text:span text:style-name="T70_20">.</text:span></text:p>
      <text:p text:style-name="P71"/>
      <text:p text:style-name="P72"><text:span text:style-name="T72_1">Major<text:s/>lessons<text:s/>and<text:s/>recommendations<text:s/>for<text:s/>the<text:s/>year<text:s/></text:span><text:span text:style-name="T72_2">ahead</text:span><text:span text:style-name="T72_3"><text:s/></text:span></text:p>
      <text:p text:style-name="P73"/>
      <text:p text:style-name="P74"><text:span text:style-name="T74_1">Phase<text:s/>III<text:s/>of<text:s/>the<text:s/>UNGP<text:s/>has<text:s/>delivered<text:s/></text:span><text:bookmark-start text:name="_Int_D0XhqNDJ"/><text:span text:style-name="T74_2">good<text:s/>results</text:span><text:bookmark-end text:name="_Int_D0XhqNDJ"/><text:span text:style-name="T74_3"><text:s/>in<text:s/>its<text:s/>first<text:s/>year</text:span><text:span text:style-name="T74_4">,<text:s/>although<text:s/>performance<text:s/>is<text:s/>varied<text:s/>with<text:s/></text:span><text:span text:style-name="T74_5">some<text:s/></text:span><text:span text:style-name="T74_6">outputs<text:s/>significantly<text:s/>over<text:s/></text:span><text:span text:style-name="T74_7">or</text:span><text:span text:style-name="T74_8"><text:s/>under<text:s/>achieving</text:span><text:span text:style-name="T74_9">,<text:s/></text:span><text:span text:style-name="T74_10">and<text:s/>inconsistency<text:s/>between<text:s/>the<text:s/>performance<text:s/>of<text:s/>different<text:s/>country<text:s/>offices</text:span><text:span text:style-name="T74_11">.<text:s/></text:span><text:span text:style-name="T74_12">Evidence<text:s/>emerging<text:s/>from<text:s/>G</text:span><text:span text:style-name="T74_13">irls<text:s/></text:span><text:span text:style-name="T74_14">N</text:span><text:span text:style-name="T74_15">ot<text:s/></text:span><text:span text:style-name="T74_16">B</text:span><text:span text:style-name="T74_17">rides<text:s/>activity</text:span><text:span text:style-name="T74_18"><text:s/>and<text:s/></text:span><text:span text:style-name="T74_19">the<text:s/>pilot<text:s/>with<text:s/></text:span><text:span text:style-name="T74_20">G</text:span><text:span text:style-name="T74_21">irls<text:s/></text:span><text:span text:style-name="T74_22">F</text:span><text:span text:style-name="T74_23">irst<text:s/></text:span><text:span text:style-name="T74_24">F</text:span><text:span text:style-name="T74_25">und</text:span><text:span text:style-name="T74_26"><text:s/></text:span><text:span text:style-name="T74_27">suggest<text:s/>progress<text:s/>on<text:s/>policy<text:s/>influence,<text:s/>systems<text:s/>change<text:s/>and<text:s/>girl</text:span><text:span text:style-name="T74_28">-</text:span><text:span text:style-name="T74_29">centred<text:s/>outcomes<text:s/>is<text:s/>possible<text:s/>but<text:s/></text:span><text:span text:style-name="T74_30">achieving</text:span><text:span text:style-name="T74_31"><text:s/>sustainable<text:s/>change<text:s/>is<text:s/>resource</text:span><text:span text:style-name="T74_32">-</text:span><text:span text:style-name="T74_33">intensive.<text:s/></text:span><text:span text:style-name="T74_34">The<text:s/>following<text:s/>lessons<text:s/>and<text:s/>recommendations<text:s/>should<text:s/>be<text:s/>considered<text:s/></text:span><text:span text:style-name="T74_35">in<text:s/>any</text:span><text:span text:style-name="T74_36"><text:s/>future<text:s/>programming.<text:s/></text:span></text:p>
      <text:p text:style-name="P75"/>
      <text:list text:style-name="LS44" xml:id="list3">
        <text:list-item>
          <text:p text:style-name="P76"><text:span text:style-name="T76_1">The<text:s/>results<text:s/>framework<text:s/>for<text:s/>this<text:s/>programme<text:s/></text:span><text:span text:style-name="T76_2">was<text:s/>changed<text:s/>in</text:span><text:span text:style-name="T76_3">-</text:span><text:span text:style-name="T76_4">year<text:s/>but<text:s/></text:span><text:span text:style-name="T76_5">could</text:span><text:span text:style-name="T76_6"><text:s/>still<text:s/></text:span><text:span text:style-name="T76_7">better<text:s/>capture<text:s/>the<text:s/></text:span><text:span text:style-name="T76_8">new</text:span><text:span text:style-name="T76_9"><text:s/>mixture<text:s/>of<text:s/>components<text:s/>and<text:s/>their<text:s/>respective<text:s/></text:span><text:span text:style-name="T76_10">and<text:s/>combined<text:s/></text:span><text:span text:style-name="T76_11">contributions<text:s/>to<text:s/>the<text:s/>programme’s<text:s/>goals,<text:s/></text:span><text:span text:style-name="T76_12">including<text:s/>ensuring<text:s/>the<text:s/>weighting<text:s/>of<text:s/>components<text:s/>is<text:s/>proportionate<text:s/>to<text:s/>levels<text:s/>of<text:s/>investment<text:s/>and<text:s/>expected<text:s/>impact</text:span><text:span text:style-name="T76_13">.<text:s/></text:span></text:p>
        </text:list-item>
        <text:list-item>
          <text:p text:style-name="P77"><text:span text:style-name="T77_1">Some<text:s/>UNGP<text:s/></text:span><text:span text:style-name="T77_2">indicator<text:s/></text:span><text:span text:style-name="T77_3">results<text:s/>far<text:s/>exceeded<text:s/>targets<text:s/>whilst<text:s/>others<text:s/>were<text:s/>not<text:s/>reported<text:s/>on<text:s/>during<text:s/>this<text:s/>period.<text:s/>UNGP<text:s/>should<text:s/>continue<text:s/>work</text:span><text:span text:style-name="T77_4">ing<text:s/>to<text:s/>ensure<text:s/></text:span><text:span text:style-name="T77_5">targets</text:span><text:span text:style-name="T77_6"><text:s/></text:span><text:span text:style-name="T77_7">are<text:s/>sufficiently<text:s/>stretching</text:span><text:span text:style-name="T77_8">,</text:span><text:span text:style-name="T77_9"><text:s/>and<text:s/></text:span><text:span text:style-name="T77_10">to<text:s/></text:span><text:span text:style-name="T77_11">explore<text:s/>suitable<text:s/>methods<text:s/>for<text:s/>annual<text:s/>reporting<text:s/>against<text:s/>other<text:s/>indicators.</text:span></text:p>
        </text:list-item>
        <text:list-item>
          <text:p text:style-name="P78"><text:span text:style-name="T78_1">Reports<text:s/>from<text:s/>this<text:s/>period<text:s/>highlight<text:s/>some<text:s/>good<text:s/>examples<text:s/>of<text:s/>collaboration<text:s/>between<text:s/>partners.<text:s/>Partners<text:s/>should<text:s/>continue<text:s/>to<text:s/>proactively<text:s/>identify<text:s/>opportunities<text:s/>for<text:s/>collaboration<text:s/>in<text:s/>countries<text:s/></text:span><text:span text:style-name="T78_2">where<text:s/>their<text:s/>working<text:s/>together<text:s/>can<text:s/>maximise<text:s/>the<text:s/>different<text:s/>programme<text:s/>elements</text:span><text:span text:style-name="T78_3">.</text:span></text:p>
        </text:list-item>
        <text:list-item>
          <text:p text:style-name="P79"><text:span text:style-name="T79_1">Advocacy</text:span><text:span text:style-name="T79_2"><text:s/>delivered<text:s/>some<text:s/>strong<text:s/>achievements<text:s/>during<text:s/>this<text:s/>period<text:s/>but,<text:s/>in<text:s/>the<text:s/>context<text:s/>of<text:s/>a<text:s/>changing<text:s/>international<text:s/>system,<text:s/></text:span><text:span text:style-name="T79_3">Girls<text:s/>Not<text:s/>Brides<text:s/>and<text:s/>Girls<text:s/>First<text:s/>Fund</text:span><text:span text:style-name="T79_4"><text:s/>should<text:s/></text:span><text:span text:style-name="T79_5">con</text:span><text:span text:style-name="T79_6">sider<text:s/></text:span><text:span text:style-name="T79_7">expand</text:span><text:span text:style-name="T79_8">ing</text:span><text:span text:style-name="T79_9"><text:s/>advocacy<text:s/></text:span><text:span text:style-name="T79_10">into</text:span><text:span text:style-name="T79_11"><text:s/>new<text:s/>and<text:s/></text:span><text:span text:style-name="T79_12">less<text:s/></text:span><text:span text:style-name="T79_13">traditional</text:span><text:span text:style-name="T79_14"><text:s/>spaces<text:s/></text:span><text:span text:style-name="T79_15">(i.e.</text:span><text:span text:style-name="T79_16"><text:s/></text:span><text:span text:style-name="T79_17">beyond<text:s/></text:span><text:span text:style-name="T79_18">CSW<text:s/>and<text:s/>W</text:span><text:span text:style-name="T79_19">omen<text:s/></text:span><text:span text:style-name="T79_20">D</text:span><text:span text:style-name="T79_21">eliver</text:span><text:span text:style-name="T79_22">),<text:s/>including<text:s/>engaging<text:s/>with<text:s/>new<text:s/>actors<text:s/>and<text:s/>sectors,<text:s/>such<text:s/>as<text:s/>education<text:s/>and<text:s/>private<text:s/>sector<text:s/>actors</text:span><text:span text:style-name="T79_23">,<text:s/>to<text:s/>broaden<text:s/>influence</text:span><text:span text:style-name="T79_24">.<text:s/></text:span></text:p>
        </text:list-item>
        <text:list-item>
          <text:p text:style-name="P80"><text:span text:style-name="T80_1">The<text:s/>pilot<text:s/>project<text:s/>with<text:s/></text:span><text:span text:style-name="T80_2">G</text:span><text:span text:style-name="T80_3">irls<text:s/></text:span><text:span text:style-name="T80_4">F</text:span><text:span text:style-name="T80_5">irst<text:s/></text:span><text:span text:style-name="T80_6">F</text:span><text:span text:style-name="T80_7">und</text:span><text:span text:style-name="T80_8"><text:s/></text:span><text:span text:style-name="T80_9">required</text:span><text:span text:style-name="T80_10"><text:s/>considerable<text:s/></text:span><text:span text:style-name="T80_11">efforts</text:span><text:span text:style-name="T80_12"><text:s/>by<text:s/>GFF<text:s/>and<text:s/>the<text:s/>FCDO<text:s/>programme<text:s/>team</text:span><text:span text:style-name="T80_13"><text:s/>to<text:s/>mobilise.<text:s/>Despite<text:s/>this,<text:s/>financial</text:span><text:span text:style-name="T80_14"><text:s/>forecasting<text:s/>has<text:s/></text:span><text:span text:style-name="T80_15">continued<text:s/>to<text:s/></text:span><text:span text:style-name="T80_16">pressure</text:span><text:span text:style-name="T80_17"><text:s/>risk<text:s/>appetite</text:span><text:span text:style-name="T80_18">s</text:span><text:span text:style-name="T80_19"><text:s/></text:span><text:span text:style-name="T80_20">and<text:s/>f</text:span><text:span text:style-name="T80_21">urther</text:span><text:span text:style-name="T80_22"><text:s/>steps<text:s/>should<text:s/>be<text:s/>taken<text:s/>to<text:s/>improve<text:s/>accuracy<text:s/>of<text:s/>forecasted<text:s/>spend<text:s/>to<text:s/>ensure<text:s/></text:span><text:span text:style-name="T80_23">these</text:span><text:span text:style-name="T80_24"><text:s/>risks<text:s/>are<text:s/></text:span><text:span text:style-name="T80_25">consistently</text:span><text:span text:style-name="T80_26"><text:s/>managed<text:s/>within<text:s/></text:span><text:span text:style-name="T80_27">appetite</text:span><text:span text:style-name="T80_28">.<text:s/></text:span></text:p>
        </text:list-item>
        <text:list-item>
          <text:p text:style-name="P81"><text:span text:style-name="T81_1">There<text:s/>are<text:s/>good<text:s/>examples<text:s/>of<text:s/>programming<text:s/>linking<text:s/>up<text:s/>with<text:s/></text:span><text:span text:style-name="T81_2">the<text:s/>broader<text:s/>harmful<text:s/></text:span><text:span text:style-name="T81_3">practices'</text:span><text:span text:style-name="T81_4"><text:s/>agenda</text:span><text:span text:style-name="T81_5">,<text:s/>such<text:s/>as<text:s/>FGM</text:span><text:span text:style-name="T81_6">.</text:span><text:span text:style-name="T81_7"><text:s/></text:span><text:span text:style-name="T81_8">Future<text:s/>FCDO</text:span><text:span text:style-name="T81_9"><text:s/>programme<text:s/>design<text:s/>should<text:s/>consider<text:s/></text:span><text:span text:style-name="T81_10">combined<text:s/></text:span><text:span text:style-name="T81_11">approach</text:span><text:span text:style-name="T81_12">es</text:span><text:span text:style-name="T81_13"><text:s/>to<text:s/>improve<text:s/>efficiency<text:s/>and<text:s/></text:span><text:span text:style-name="T81_14">expand<text:s/>impact</text:span><text:span text:style-name="T81_15">.<text:s/></text:span></text:p>
        </text:list-item>
      </text:list>
      <text:p text:style-name="P82"/>
      <text:h text:style-name="P83" text:outline-level="2"><text:span text:style-name="T83_1">B:<text:s/>THEORY<text:s/>OF<text:s/>CHANGE<text:s/>AND<text:s/>PROGRESS<text:s/>TOWARDS<text:s/>OUTCOMES</text:span></text:h>
      <text:p text:style-name="P84"/>
      <text:p text:style-name="P85"><text:span text:style-name="T85_1">Summarise<text:s/>the<text:s/>programme’s<text:s/></text:span><text:span text:style-name="T85_2">theory<text:s/>of<text:s/>change,</text:span><text:span text:style-name="T85_3"><text:s/>including<text:s/>any<text:s/>changes<text:s/>to<text:s/>outcome<text:s/>and<text:s/>impact<text:s/>indicators<text:s/>from<text:s/>the<text:s/>original<text:s/>business<text:s/></text:span><text:span text:style-name="T85_4">case</text:span><text:span text:style-name="T85_5">.</text:span></text:p>
      <text:p text:style-name="P86"/>
      <text:p text:style-name="P87"><text:span text:style-name="T87_1">The<text:s/>Accelerating<text:s/>Action<text:s/>to<text:s/>End<text:s/>Child<text:s/>Marriage<text:s/>Phase<text:s/>II<text:s/>(</text:span><text:span text:style-name="T87_2">AAECM</text:span><text:span text:style-name="T87_3"><text:s/>II</text:span><text:span text:style-name="T87_4">)<text:s/>programme<text:s/>aims<text:s/>to<text:s/>reduce<text:s/>the<text:s/>incidence<text:s/>of<text:s/>child<text:s/>marriage<text:s/>by<text:s/>preventing<text:s/>early<text:s/>unions<text:s/>and<text:s/>increasing<text:s/>the<text:s/>empowerment<text:s/>of<text:s/>married<text:s/>and<text:s/>unmarried<text:s/>girls<text:s/>to<text:s/>pursue<text:s/>improved<text:s/>life<text:s/>outcomes.<text:s/>The<text:s/>programme’s<text:s/>core<text:s/>logic</text:span><text:span text:style-name="T87_5"><text:s/>and<text:s/>theory<text:s/>of<text:s/>change<text:s/></text:span><text:span text:style-name="T87_6">(</text:span><text:span text:style-name="T87_7">ToC</text:span><text:span text:style-name="T87_8">)<text:s/></text:span><text:span text:style-name="T87_9">is<text:s/></text:span><text:span text:style-name="T87_10">set<text:s/>out<text:s/>in<text:s/>the<text:s/>original<text:s/>Business<text:s/>Cas</text:span><text:span text:style-name="T87_11">e</text:span><text:span text:style-name="T87_12">:</text:span><text:span text:style-name="T87_13"><text:s/>that<text:s/>child<text:s/>marriage<text:s/>declines<text:s/>when<text:s/>girls<text:s/>have<text:s/>agency<text:s/>and<text:s/>alternatives,<text:s/>when<text:s/>families<text:s/>and<text:s/>communities<text:s/>support<text:s/>delayed<text:s/>marriage,<text:s/>and<text:s/>when<text:s/>adolescent</text:span><text:span text:style-name="T87_14">-</text:span><text:span text:style-name="T87_15">responsive<text:s/>services<text:s/>and<text:s/>policies<text:s/>enable<text:s/>girls<text:s/>to<text:s/>act<text:s/>on<text:s/>their<text:s/>choices.</text:span></text:p>
      <text:p text:style-name="P88"/>
      <text:p text:style-name="P89"><text:span text:style-name="T89_1">The<text:s/>programme’s<text:s/>outcome</text:span><text:span text:style-name="T89_2">s<text:s/>have<text:s/>remained<text:s/></text:span><text:span text:style-name="T89_3">consistent:<text:s/></text:span></text:p>
      <text:list text:style-name="LS35" xml:id="list9">
        <text:list-item>
          <text:p text:style-name="P90"><text:span text:style-name="T90_1">shifts<text:s/>in<text:s/>social<text:s/>norms<text:s/>favouring<text:s/>girls’<text:s/>education<text:s/>and<text:s/>delayed<text:s/></text:span><text:span text:style-name="T90_2">marriage;</text:span><text:span text:style-name="T90_3"><text:s/></text:span></text:p>
        </text:list-item>
        <text:list-item>
          <text:p text:style-name="P91"><text:span text:style-name="T91_1">greater<text:s/>agency<text:s/>and<text:s/>confidence<text:s/>among<text:s/>girls<text:s/>to<text:s/>influence<text:s/>decisions<text:s/>about<text:s/></text:span><text:span text:style-name="T91_2">marriage;</text:span></text:p>
        </text:list-item>
        <text:list-item>
          <text:p text:style-name="P92"><text:span text:style-name="T92_1">increased<text:s/>utilisation<text:s/>of<text:s/>education,<text:s/></text:span><text:span text:style-name="T92_2">sexual<text:s/>and<text:s/>reproductive<text:s/>health<text:s/>rights<text:s/>(</text:span><text:span text:style-name="T92_3">SRHR</text:span><text:span text:style-name="T92_4">),</text:span><text:span text:style-name="T92_5"><text:s/>and<text:s/>protection<text:s/></text:span><text:span text:style-name="T92_6">services;</text:span><text:span text:style-name="T92_7"><text:s/></text:span></text:p>
        </text:list-item>
        <text:list-item>
          <text:p text:style-name="P93"><text:span text:style-name="T93_1">households<text:s/>resisting<text:s/>social<text:s/>and<text:s/>economic<text:s/>pressures<text:s/>to<text:s/>marry<text:s/>daughters<text:s/></text:span><text:span text:style-name="T93_2">early;</text:span><text:span text:style-name="T93_3"><text:s/></text:span></text:p>
        </text:list-item>
        <text:list-item>
          <text:p text:style-name="P94"><text:span text:style-name="T94_1">and<text:s/></text:span><text:span text:style-name="T94_2">stronger,<text:s/>evidence</text:span><text:span text:style-name="T94_3">-</text:span><text:span text:style-name="T94_4">based<text:s/>national<text:s/>policies<text:s/>and<text:s/>systems.<text:s/></text:span></text:p>
        </text:list-item>
      </text:list>
      <text:p text:style-name="P95"><text:span text:style-name="T95_1">These<text:s/>outcomes<text:s/>are<text:s/>underpinned<text:s/>by<text:s/>outputs<text:s/>that<text:s/>enhance<text:s/>girls’<text:s/>knowledge<text:s/>and<text:s/>agency;<text:s/>improve<text:s/>support<text:s/>structures;<text:s/>engage<text:s/>families<text:s/>and<text:s/>influential<text:s/>leaders;<text:s/>address<text:s/>economic<text:s/>drivers<text:s/>where<text:s/>relevant;<text:s/>strengthen<text:s/>service<text:s/>quality<text:s/>and<text:s/>accessibility;<text:s/>and<text:s/>foster<text:s/>legal<text:s/>and<text:s/>policy<text:s/>progress.</text:span></text:p>
      <text:p text:style-name="P96"/>
      <text:p text:style-name="P97"><text:span text:style-name="T97_1">In<text:s/>202</text:span><text:span text:style-name="T97_2">5</text:span><text:span text:style-name="T97_3">,<text:s/>the<text:s/>programme<text:s/>expanded<text:s/>beyond<text:s/>the<text:s/>UNGP<text:s/>with<text:s/>a<text:s/>£5m<text:s/>extension<text:s/>to<text:s/>support<text:s/>Girls<text:s/>Not<text:s/>Brides<text:s/>(GNB)<text:s/>and<text:s/>the<text:s/>Girls<text:s/>First<text:s/>Fund<text:s/>(GFF),<text:s/>responding<text:s/>to<text:s/>the<text:s/>UK’s<text:s/>longstanding<text:s/>call<text:s/>for<text:s/></text:span><text:span text:style-name="T97_4">greater<text:s/>localisation<text:s/>and<text:s/>a<text:s/>stronger<text:s/>role<text:s/>for<text:s/>civil<text:s/>society</text:span><text:span text:style-name="T97_5"><text:s/>in<text:s/>driving<text:s/>social<text:s/>change</text:span><text:span text:style-name="T97_6">.<text:s/>This<text:s/>adjustment<text:s/>reflects<text:s/>the<text:s/>recognition</text:span><text:span text:style-name="T97_7">,<text:s/>r</text:span><text:span text:style-name="T97_8">einforced<text:s/></text:span><text:span text:style-name="T97_9">in<text:s/>many<text:s/>of<text:s/>the<text:s/>FCDO’s<text:s/>annual<text:s/>reviews<text:s/>of<text:s/>the</text:span><text:span text:style-name="T97_10"><text:s/>UNGP</text:span><text:span text:style-name="T97_11">,<text:s/></text:span><text:span text:style-name="T97_12">that<text:s/>while<text:s/></text:span><text:span text:style-name="T97_13">the<text:s/>Global<text:s/>Programme<text:s/>works<text:s/>across<text:s/>multiple<text:s/>levels,<text:s/>including<text:s/>through<text:s/>systems<text:s/>and<text:s/>partnerships<text:s/>with<text:s/>CSOs,<text:s/>additional,<text:s/>dedicated<text:s/>investment<text:s/></text:span><text:span text:style-name="T97_14">is<text:s/>needed<text:s/>to<text:s/>sufficiently<text:s/>promote<text:s/>well-resourced<text:s/></text:span><text:span text:style-name="T97_15">communit</text:span><text:span text:style-name="T97_16">y-r</text:span><text:span text:style-name="T97_17">ooted<text:s/>actors</text:span><text:span text:style-name="T97_18"><text:s/>who<text:s/>are<text:s/>more<text:s/>readily<text:s/>able<text:s/>to<text:s/>reach</text:span><text:span text:style-name="T97_19"><text:s/>the<text:s/>most<text:s/>marginalised<text:s/>girls<text:s/>and<text:s/></text:span><text:span text:style-name="T97_20">sustain</text:span><text:span text:style-name="T97_21"><text:s/>norm<text:s/>change<text:s/>at<text:s/>local<text:s/>level.</text:span></text:p>
      <text:p text:style-name="P98"><text:span text:style-name="T98_1"><text:s/></text:span></text:p>
      <text:p text:style-name="P99"><text:span text:style-name="T99_1">The<text:s/></text:span><text:span text:style-name="T99_2">results<text:s/>framework</text:span><text:span text:style-name="T99_3"><text:s/>was<text:s/>amended<text:s/>to<text:s/>incorporate<text:s/>this<text:s/>shift,<text:s/>adding<text:s/>a<text:s/>new<text:s/>output<text:s/>(Output<text:s/>5)<text:s/>and<text:s/>indicators<text:s/>capturing<text:s/>civil<text:s/>society<text:s/>capacity,<text:s/>coalition<text:s/>influence,<text:s/>evidence<text:s/>uptake,<text:s/>girls’<text:s/>access<text:s/>to<text:s/>information<text:s/>and<text:s/>services,<text:s/>and<text:s/>improvements<text:s/>in<text:s/>organisational<text:s/>capability<text:s/>(</text:span><text:span text:style-name="T99_4">monitoring,<text:s/>evaluation<text:s/>and<text:s/>learning<text:s/>(</text:span><text:span text:style-name="T99_5">MEL</text:span><text:span text:style-name="T99_6">)</text:span><text:span text:style-name="T99_7">,</text:span><text:span text:style-name="T99_8"><text:s/>financial<text:s/>management,<text:s/>advocacy).<text:s/>Impact<text:s/>and<text:s/>outcome<text:s/>indicators<text:s/>remain<text:s/>unchanged<text:s/>for<text:s/>continuity<text:s/>and<text:s/>comparability,<text:s/>but<text:s/>the<text:s/>expanded<text:s/></text:span><text:span text:style-name="T99_9">results<text:s/>framework</text:span><text:span text:style-name="T99_10"><text:s/>now<text:s/>explicitly<text:s/>measures<text:s/>the<text:s/>contribution<text:s/>of<text:s/>grassroots<text:s/>actors.<text:s/></text:span></text:p>
      <text:p text:style-name="P100"/>
      <text:p text:style-name="P101"><text:span text:style-name="T101_1">GFF’s<text:s/></text:span><text:span text:style-name="T101_2">ToC</text:span><text:span text:style-name="T101_3"><text:s/>is<text:s/>grounded<text:s/>in<text:s/>the<text:s/>belief<text:s/>that<text:s/>community</text:span><text:span text:style-name="T101_4">-</text:span><text:span text:style-name="T101_5">based<text:s/>organisations<text:s/></text:span><text:span text:style-name="T101_6">(CBOs)</text:span><text:span text:style-name="T101_7"><text:s/>are<text:s/>essential<text:s/>but<text:s/>underfunded,<text:s/>and<text:s/>that<text:s/>increasing<text:s/>flexible,<text:s/>long</text:span><text:span text:style-name="T101_8">-</text:span><text:span text:style-name="T101_9">term<text:s/>resources<text:s/>enables<text:s/>them<text:s/>to<text:s/>implement<text:s/>girl</text:span><text:span text:style-name="T101_10">-</text:span><text:span text:style-name="T101_11">centred,<text:s/>gender</text:span><text:span text:style-name="T101_12"><text:s/></text:span><text:span text:style-name="T101_13">transformative<text:s/>strategies.<text:s/>Through</text:span><text:span text:style-name="T101_14"><text:s/>partner-led,<text:s/>low<text:s/>burden</text:span><text:span text:style-name="T101_15"><text:s/></text:span><text:span text:style-name="T101_16">funding<text:s/>and<text:s/>accompaniment,<text:s/>CBOs<text:s/>strengthen<text:s/>girls’<text:s/>leadership,<text:s/>shift<text:s/>norms,<text:s/>build<text:s/>community<text:s/>champions,<text:s/>and<text:s/>shape<text:s/>local<text:s/>movements</text:span><text:span text:style-name="T101_17">,<text:s/>thus<text:s/></text:span><text:span text:style-name="T101_18">contributing<text:s/>to<text:s/>reduced<text:s/>child<text:s/>marriage<text:s/>and<text:s/>increased<text:s/>gender<text:s/>equality.<text:s/></text:span></text:p>
      <text:p text:style-name="P102"/>
      <text:p text:style-name="P103"><text:span text:style-name="T103_1">GNB’s<text:s/>ToC<text:s/>complements<text:s/>this<text:s/>by<text:s/>advancing<text:s/>collective<text:s/>action:<text:s/>strengthening<text:s/>national<text:s/>and<text:s/>state<text:s/>coalitions,<text:s/>supporting<text:s/>coordinated<text:s/>advocacy,<text:s/>enhancing<text:s/>access<text:s/>to<text:s/>evidence,<text:s/>and<text:s/>enabling<text:s/>civil<text:s/>society<text:s/>to<text:s/>influence<text:s/>laws,<text:s/></text:span><text:span text:style-name="T103_2">policies,</text:span><text:span text:style-name="T103_3"><text:s/>and<text:s/>financing<text:s/>commitments.<text:s/>It<text:s/>emphasises<text:s/>that<text:s/>sustainable<text:s/>reduction<text:s/>in<text:s/>child<text:s/>marriage<text:s/>requires<text:s/>long-term<text:s/>community-level<text:s/>work<text:s/>reinforced<text:s/>by<text:s/>national,<text:s/></text:span><text:span text:style-name="T103_4">regional,</text:span><text:span text:style-name="T103_5"><text:s/>and<text:s/>global<text:s/>movements<text:s/>and<text:s/>accountability<text:s/>structures.<text:s/></text:span></text:p>
      <text:p text:style-name="P104"/>
      <text:p text:style-name="P105"><text:span text:style-name="T105_1">Overall,<text:s/>the<text:s/>programme<text:s/>retains<text:s/>a<text:s/>single,<text:s/>coherent<text:s/></text:span><text:span text:style-name="T105_2">ToC</text:span><text:span text:style-name="T105_3"><text:s/>while<text:s/>broadening<text:s/>its<text:s/>delivery<text:s/>architecture.<text:s/></text:span><text:span text:style-name="T105_4">Implementation<text:s/>at<text:s/>scale,<text:s/>including<text:s/>through<text:s/></text:span><text:span text:style-name="T105_5">s</text:span><text:span text:style-name="T105_6">ystems</text:span><text:span text:style-name="T105_7"><text:s/></text:span><text:span text:style-name="T105_8">level<text:s/>reforms<text:s/>(UNGP)<text:s/>and<text:s/></text:span><text:span text:style-name="T105_9">localised<text:s/>action<text:s/>through<text:s/></text:span><text:span text:style-name="T105_10">grassroots,<text:s/>girl</text:span><text:span text:style-name="T105_11"><text:s/></text:span><text:span text:style-name="T105_12">centred<text:s/></text:span><text:span text:style-name="T105_13">and<text:s/>collective<text:s/></text:span><text:span text:style-name="T105_14">action<text:s/>(GNB/GFF)<text:s/>now<text:s/>operate<text:s/>in<text:s/>tandem,<text:s/>reinforcing<text:s/>the<text:s/>same<text:s/>causal<text:s/>pathways<text:s/>and<text:s/>improving<text:s/>the<text:s/>programme’s<text:s/>ability<text:s/>to<text:s/>reach<text:s/>marginalised<text:s/>girls<text:s/>and<text:s/>accelerate<text:s/>progress<text:s/>toward<text:s/></text:span><text:span text:style-name="T105_15">S</text:span><text:span text:style-name="T105_16">ustainable<text:s/></text:span><text:span text:style-name="T105_17">D</text:span><text:span text:style-name="T105_18">evelopment<text:s/></text:span><text:span text:style-name="T105_19">G</text:span><text:span text:style-name="T105_20">oal</text:span><text:span text:style-name="T105_21"> 5.3</text:span><text:span text:style-name="T105_22"><text:s/>(SDG<text:s/>5.3)</text:span><text:span text:style-name="T105_23">:<text:s/></text:span><text:span text:style-name="T105_24">to<text:s/>e</text:span><text:span text:style-name="T105_25">liminate<text:s/>all<text:s/>harmful<text:s/>practices,<text:s/>such<text:s/>as<text:s/>child,<text:s/>early<text:s/>and<text:s/>forced<text:s/>marriage<text:s/>and<text:s/>female<text:s/>genital<text:s/>mutilation</text:span><text:span text:style-name="T105_26">.</text:span></text:p>
      <text:p text:style-name="P106"/>
      <text:p text:style-name="P107"><text:span text:style-name="T107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07_2"><text:s/></text:span></text:p>
      <text:p text:style-name="P108"/>
      <text:p text:style-name="P109"><text:span text:style-name="T109_1">Progress<text:s/></text:span><text:span text:style-name="T109_2">towards<text:s/>expected<text:s/></text:span><text:span text:style-name="T109_3">impact</text:span><text:span text:style-name="T109_4"><text:s/>and<text:s/>outcomes</text:span></text:p>
      <text:p text:style-name="P110"/>
      <text:p text:style-name="P111"><text:span text:style-name="T111_1">The<text:s/>programme<text:s/>remains<text:s/></text:span><text:span text:style-name="T111_2">on<text:s/>track</text:span><text:span text:style-name="T111_3"><text:s/>to<text:s/>contribute<text:s/>to<text:s/>its<text:s/>intended<text:s/>outcomes,<text:s/>with<text:s/>strong<text:s/>delivery<text:s/>at<text:s/>scale<text:s/>and<text:s/>credible<text:s/>movement<text:s/></text:span><text:span text:style-name="T111_4">building<text:s/></text:span><text:span text:style-name="T111_5">in<text:s/>the<text:s/>enabling<text:s/>environment.<text:s/>Across<text:s/>the<text:s/>portfolio,<text:s/>reach<text:s/>indicators<text:s/></text:span><text:span text:style-name="T111_6">under<text:s/>UNGP<text:s/></text:span><text:span text:style-name="T111_7">exceeded<text:s/>expectations:<text:s/>girls’<text:s/>participation<text:s/>in<text:s/></text:span><text:span text:style-name="T111_8">comprehensive<text:s/>sexuality<text:s/>education<text:s/>(</text:span><text:span text:style-name="T111_9">CSE</text:span><text:span text:style-name="T111_10">)</text:span><text:span text:style-name="T111_11"><text:s/>and<text:s/></text:span><text:span text:style-name="T111_12">life</text:span><text:span text:style-name="T111_13"><text:s/></text:span><text:span text:style-name="T111_14">skills<text:s/>far<text:s/>surpassed<text:s/>target,<text:s/>and<text:s/>community<text:s/>dialogues<text:s/>and<text:s/>influencer<text:s/>engagement<text:s/>expanded<text:s/>well<text:s/>beyond<text:s/>plan,<text:s/>complemented<text:s/>by<text:s/>substantial<text:s/>mass</text:span><text:span text:style-name="T111_15"><text:s/></text:span><text:span text:style-name="T111_16">media<text:s/></text:span><text:span text:style-name="T111_17">reach</text:span><text:span text:style-name="T111_18">.<text:s/></text:span></text:p>
      <text:p text:style-name="P112"><text:span text:style-name="T112_1">Outcome</text:span><text:span text:style-name="T112_2">-</text:span><text:span text:style-name="T112_3">level</text:span><text:span text:style-name="T112_4"><text:s/>change<text:s/>is<text:s/>central<text:s/>to<text:s/>the<text:s/>UNGP<text:s/>theory<text:s/>of<text:s/>change,<text:s/>and<text:s/>evidence<text:s/>from<text:s/>Phase<text:s/></text:span><text:span text:style-name="T112_5">II</text:span><text:span text:style-name="T112_6"><text:s/>demonstrates<text:s/>significant<text:s/>improvements<text:s/>in<text:s/>girls’<text:s/>agency,<text:s/>including<text:s/>an<text:s/>increase<text:s/>in<text:s/>the<text:s/>proportion<text:s/>of<text:s/>girls<text:s/>making<text:s/>informed<text:s/>decisions<text:s/>from<text:s/>36.2%<text:s/>in<text:s/>2020<text:s/>to<text:s/>47.9%<text:s/>in<text:s/>2023.<text:s/>However,<text:s/>for<text:s/>this<text:s/>review<text:s/>period,<text:s/>FCDO’s<text:s/>assessment<text:s/>of<text:s/>outcome</text:span><text:span text:style-name="T112_7">-</text:span><text:span text:style-name="T112_8">level<text:s/>change<text:s/>is<text:s/>constrained<text:s/>by<text:s/>the<text:s/>absence<text:s/>of<text:s/>annual<text:s/>quantitative<text:s/>reporting<text:s/>on<text:s/>key<text:s/>indicators<text:s/>such<text:s/>as<text:s/>girls’<text:s/>self</text:span><text:span text:style-name="T112_9">-</text:span><text:span text:style-name="T112_10">efficacy<text:s/>and<text:s/>measured<text:s/>shifts<text:s/>in<text:s/>social<text:s/>norms<text:s/>and<text:s/>beliefs,<text:s/>which<text:s/>are<text:s/>derived<text:s/>from<text:s/>periodic<text:s/>rather<text:s/>than<text:s/>annual<text:s/>data<text:s/>sources.<text:s/></text:span><text:span text:style-name="T112_11">While<text:s/>FCDO<text:s/>can<text:s/>assess<text:s/>progress<text:s/>through<text:s/>narrative<text:s/>and<text:s/>qualitative<text:s/>evidence,<text:s/>the<text:s/>absence<text:s/>of<text:s/>annual<text:s/>outcome</text:span><text:span text:style-name="T112_12">-</text:span><text:span text:style-name="T112_13">level<text:s/>data<text:s/>in<text:s/>2024<text:s/>limits<text:s/>the<text:s/>scope<text:s/>for<text:s/>comparative<text:s/>assessment<text:s/>of<text:s/>progression<text:s/>at<text:s/>the<text:s/>outcome<text:s/>level<text:s/>within<text:s/>this<text:s/>review<text:s/></text:span><text:span text:style-name="T112_14">period</text:span><text:span text:style-name="T112_15">.</text:span></text:p>
      <text:p text:style-name="P113"><text:span text:style-name="T113_1">Education</text:span><text:span text:style-name="T113_2">-</text:span><text:span text:style-name="T113_3">related<text:s/>results<text:s/>are<text:s/>strong,<text:s/>with<text:s/>more<text:s/>schools<text:s/>meeting<text:s/>gender</text:span><text:span text:style-name="T113_4">-</text:span><text:span text:style-name="T113_5">responsive<text:s/>standards<text:s/>and<text:s/>many<text:s/>more<text:s/>girls<text:s/>supported<text:s/>to<text:s/>enrol<text:s/>in<text:s/>or<text:s/>remain<text:s/>in<text:s/>education,<text:s/>suggesting<text:s/>improved<text:s/>access<text:s/>and<text:s/>continuity<text:s/>along<text:s/>the<text:s/>pathway<text:s/>from<text:s/>capability<text:s/>to<text:s/>choice.<text:s/>Progress<text:s/>in<text:s/>addressing<text:s/>poverty<text:s/>and<text:s/>other<text:s/>economic<text:s/>drivers<text:s/>has<text:s/>been<text:s/>more<text:s/>mixed:<text:s/>while<text:s/>the<text:s/>programme<text:s/>met<text:s/>much<text:s/>of<text:s/>its<text:s/>target,<text:s/>results<text:s/>point<text:s/>to<text:s/>gaps<text:s/>in<text:s/>how<text:s/>consistently<text:s/>national</text:span><text:span text:style-name="T113_6">-</text:span><text:span text:style-name="T113_7">level<text:s/>influencing<text:s/>and<text:s/>links<text:s/>to<text:s/>social<text:s/>protection<text:s/>were<text:s/>pursued<text:s/>across<text:s/>countries.<text:s/>This<text:s/>has<text:s/>limited<text:s/>traction<text:s/>on<text:s/>a<text:s/>key<text:s/>driver<text:s/>of<text:s/>child<text:s/>marriage<text:s/>in<text:s/>contexts<text:s/>where<text:s/>economic<text:s/>pressure<text:s/>remains<text:s/>a<text:s/>primary<text:s/>factor.</text:span></text:p>
      <text:p text:style-name="P114"><text:span text:style-name="T114_1">Country<text:s/>level<text:s/>variation<text:s/>also<text:s/>persists<text:s/>across<text:s/>the<text:s/></text:span><text:span text:style-name="T114_2">1</text:span><text:span text:style-name="T114_3">2</text:span><text:span text:style-name="T114_4"><text:s/>focus<text:s/>countries,<text:s/>with<text:s/>notable<text:s/>overperformance<text:s/>in<text:s/>some<text:s/>contexts<text:s/>and<text:s/>under<text:s/>delivery<text:s/>in<text:s/>others,<text:s/>which<text:s/>can<text:s/>dilute<text:s/>aggregate<text:s/>effects.</text:span></text:p>
      <text:p text:style-name="P115"><text:span text:style-name="T115_1">The<text:s/></text:span><text:span text:style-name="T115_2">programme<text:s/>continues<text:s/>to<text:s/>positively<text:s/>contribute<text:s/>to<text:s/>the<text:s/></text:span><text:span text:style-name="T115_3">enabling<text:s/>environment</text:span><text:span text:style-name="T115_4">,<text:s/>particularly<text:s/></text:span><text:span text:style-name="T115_5">through<text:s/>engagement<text:s/>with<text:s/></text:span><text:span text:style-name="T115_6">civil<text:s/>societ</text:span><text:span text:style-name="T115_7">y</text:span><text:span text:style-name="T115_8"><text:s/>organisations<text:s/>(</text:span><text:span text:style-name="T115_9">CSOs</text:span><text:span text:style-name="T115_10">)</text:span><text:span text:style-name="T115_11"><text:s/>and<text:s/>grassroots<text:s/>movement</text:span><text:span text:style-name="T115_12">s.<text:s/></text:span><text:span text:style-name="T115_13">GNB</text:span><text:span text:style-name="T115_14"><text:s/>reports<text:s/>high<text:s/>uptake<text:s/>of<text:s/>learning<text:s/>resources<text:s/>and<text:s/>multiple<text:s/>examples<text:s/>of<text:s/>policy</text:span><text:span text:style-name="T115_15"><text:s/></text:span><text:span text:style-name="T115_16">influencing,<text:s/>although<text:s/>membership<text:s/>growth<text:s/>lagged<text:s/>during<text:s/>a<text:s/>strategic<text:s/>reset</text:span><text:span text:style-name="T115_17">.</text:span><text:span text:style-name="T115_18"><text:s/></text:span><text:span text:style-name="T115_19">The</text:span><text:span text:style-name="T115_20"><text:s/></text:span><text:span text:style-name="T115_21">GFF</text:span><text:span text:style-name="T115_22"><text:s/>pilot<text:s/></text:span><text:span text:style-name="T115_23">in<text:s/>the<text:s/>Domin</text:span><text:span text:style-name="T115_24">i</text:span><text:span text:style-name="T115_25">can</text:span><text:span text:style-name="T115_26"><text:s/>Republic</text:span><text:span text:style-name="T115_27"><text:s/></text:span><text:span text:style-name="T115_28">is<text:s/>on<text:s/>track<text:s/>at<text:s/>midpoint<text:s/>for<text:s/>reach<text:s/>and<text:s/>grantee<text:s/>capability,<text:s/>with<text:s/>outcome<text:s/>evidence<text:s/>due<text:s/>at<text:s/>end</text:span><text:span text:style-name="T115_29"><text:s/></text:span><text:span text:style-name="T115_30">of<text:s/>the<text:s/>project<text:s/></text:span><text:span text:style-name="T115_31">cycle.<text:s/></text:span></text:p>
      <text:p text:style-name="P116"><text:span text:style-name="T116_1">Taken<text:s/>together,<text:s/>the<text:s/>scale<text:s/>achieved,<text:s/>policy<text:s/>momentum,<text:s/>and<text:s/>growing<text:s/>localisation<text:s/>sustain<text:s/>a<text:s/>credible<text:s/>pathway<text:s/>to<text:s/>impact,<text:s/>particularly<text:s/>within<text:s/>a<text:s/>global<text:s/>context<text:s/>of<text:s/>growing<text:s/>hostility<text:s/>towards<text:s/>the<text:s/>rights<text:s/>of<text:s/>women<text:s/>and<text:s/>girls.<text:s/>Overall<text:s/>confidence<text:s/>is<text:s/>moderated<text:s/></text:span><text:span text:style-name="T116_2">by<text:s/>the<text:s/>fact<text:s/>that<text:s/>changes<text:s/>in<text:s/>girls’<text:s/>and<text:s/>community<text:s/>agency<text:s/>and<text:s/>social<text:s/>nor</text:span><text:span text:style-name="T116_3">ms<text:s/>is<text:s/>not<text:s/>easily<text:s/>captured<text:s/>in<text:s/>one<text:s/>year<text:s/>of<text:s/>reporting<text:s/></text:span><text:span text:style-name="T116_4">due<text:s/>to<text:s/>the<text:s/>time<text:s/>needed<text:s/>for<text:s/>change<text:s/>to<text:s/>occur</text:span><text:span text:style-name="T116_5"><text:s/></text:span><text:span text:style-name="T116_6">alongside<text:s/>gaps<text:s/>in<text:s/></text:span><text:span text:style-name="T116_7">poverty<text:s/>reduction<text:s/>partnerships<text:s/>for<text:s/>the<text:s/>reporting<text:s/></text:span><text:span text:style-name="T116_8">period</text:span><text:span text:style-name="T116_9">.</text:span></text:p>
      <text:p text:style-name="P117"><text:span text:style-name="T117_1">Justify<text:s/>whether<text:s/>the<text:s/>programme<text:s/>should<text:s/>continue,<text:s/>based<text:s/>on<text:s/>its<text:s/>own<text:s/>merits<text:s/>and<text:s/>in<text:s/>the<text:s/>context<text:s/>of<text:s/>the<text:s/>wider<text:s/>portfolio</text:span></text:p>
      <text:p text:style-name="P118"/>
      <text:p text:style-name="P119"><text:span text:style-name="T119_1">A</text:span><text:span text:style-name="T119_2"><text:s/>no-cost<text:s/>extension<text:s/>has<text:s/>been<text:s/>agreed<text:s/>to<text:s/>extend<text:s/>the<text:s/>programme<text:s/>by<text:s/>12<text:s/>months</text:span><text:span text:style-name="T119_3"><text:s/>to</text:span><text:span text:style-name="T119_4"><text:s/>continue</text:span><text:span text:style-name="T119_5"><text:s/>f</text:span><text:span text:style-name="T119_6">unding<text:s/>GFF<text:s/>and<text:s/>GNB</text:span><text:span text:style-name="T119_7">.</text:span><text:span text:style-name="T119_8"><text:s/>GNB’s<text:s/>network<text:s/>of<text:s/>around<text:s/>1,400<text:s/>members<text:s/>turns<text:s/>evidence<text:s/>into<text:s/>coordinated<text:s/>advocacy<text:s/>and<text:s/>keeps<text:s/>pressure<text:s/>on<text:s/></text:span><text:span text:style-name="T119_9">implementation.<text:s/></text:span><text:span text:style-name="T119_10">Extending<text:s/>the<text:s/>existing<text:s/>programme will<text:s/>enable<text:s/>us<text:s/>to<text:s/>sustain<text:s/>momentum<text:s/>and<text:s/>drive<text:s/>results<text:s/>on<text:s/>child<text:s/>marriage<text:s/>that<text:s/>advance<text:s/>the<text:s/>Foreign<text:s/>Secretary’s<text:s/>priorities<text:s/>on<text:s/>Women<text:s/>and<text:s/>Girls<text:s/>and<text:s/>VAWG,<text:s/>while<text:s/>creating<text:s/>space<text:s/>to<text:s/>consider<text:s/>the<text:s/>most<text:s/>strategic<text:s/>longer-term<text:s/>approach<text:s/>to<text:s/>ending<text:s/>child<text:s/>marriage</text:span><text:span text:style-name="T119_11">.</text:span></text:p>
      <text:p text:style-name="P120"/>
      <text:p text:style-name="P121"><text:span text:style-name="T121_1">GFF’s<text:s/>flexible<text:s/>grants<text:s/>and<text:s/>hands</text:span><text:span text:style-name="T121_2"><text:s/></text:span><text:span text:style-name="T121_3">on<text:s/>accompaniment<text:s/>build<text:s/>durable<text:s/>capacity<text:s/>in<text:s/>grassroots<text:s/>groups<text:s/>and<text:s/>deliver<text:s/>girl</text:span><text:span text:style-name="T121_4">-</text:span><text:span text:style-name="T121_5">centred<text:s/>depth<text:s/>where<text:s/>large<text:s/>multilaterals<text:s/>struggle<text:s/>to<text:s/>reach,<text:s/>keeping<text:s/>the<text:s/>agency<text:s/>and<text:s/>norms<text:s/>pathways<text:s/>alive<text:s/>in<text:s/>fragile,<text:s/>backlash</text:span><text:span text:style-name="T121_6">-</text:span><text:span text:style-name="T121_7">affected<text:s/>settings.<text:s/>This<text:s/>aligns<text:s/>with<text:s/>FCDO’s<text:s/>localisation<text:s/>priorities,<text:s/>lowers<text:s/>exposure<text:s/>to<text:s/>high<text:s/>multilateral<text:s/>burden</text:span><text:span text:style-name="T121_8"><text:s/></text:span><text:span text:style-name="T121_9">share,<text:s/>and<text:s/>targets<text:s/>spend<text:s/>where<text:s/>impact<text:s/>per<text:s/>pound<text:s/>is<text:s/></text:span><text:bookmark-start text:name="_Int_nUz0KBTP"/><text:span text:style-name="T121_10">likely<text:s/>highest</text:span><text:bookmark-end text:name="_Int_nUz0KBTP"/><text:span text:style-name="T121_11"><text:s/>for<text:s/>girls<text:s/>most<text:s/>at<text:s/>risk.<text:s/>Whilst<text:s/>there<text:s/>are<text:s/></text:span><text:span text:style-name="T121_12">trade-</text:span><text:span text:style-name="T121_13">offs,<text:s/>namely<text:s/>a<text:s/>reduction<text:s/>of<text:s/>multilateral<text:s/>scale<text:s/>and<text:s/>influence</text:span><text:span text:style-name="T121_14">,</text:span><text:span text:style-name="T121_15"><text:s/>and<text:s/>fewer<text:s/>direct<text:s/>levers<text:s/>on<text:s/>national<text:s/>systems,<text:s/>the<text:s/>UK<text:s/>still<text:s/>demonstrates<text:s/>leadership<text:s/>on<text:s/>child<text:s/>marriage<text:s/>by<text:s/>investing<text:s/>simultaneously<text:s/>in<text:s/>GNB’s<text:s/>reach<text:s/>and<text:s/>GFF’s<text:s/>depth,<text:s/>with<text:s/>tighter<text:s/>outcome<text:s/>evidence<text:s/>and<text:s/>financial<text:s/>discipline<text:s/>as<text:s/>the<text:s/>grants<text:s/>mature.</text:span></text:p>
      <text:p text:style-name="P122"/>
      <text:h text:style-name="P123" text:outline-level="2"><text:span text:style-name="T123_1">C</text:span><text:span text:style-name="T123_2">:</text:span><text:span text:style-name="T123_3"><text:s/>DETAILED<text:s/>OUTPUT<text:s/>SCORING</text:span></text:h>
      <text:p text:style-name="P124"/>
      <table:table table:style-name="Table4"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9">
          <table:table-cell table:style-name="Cell32" table:number-columns-spanned="2">
            <text:p text:style-name="P125"><text:span text:style-name="T125_1">Output<text:s/>Title<text:s/></text:span></text:p>
          </table:table-cell>
          <table:covered-table-cell/>
          <table:table-cell table:style-name="Cell33" table:number-columns-spanned="2">
            <text:p text:style-name="P126"><text:span text:style-name="T126_1">Adolescent<text:s/>girls<text:s/>have<text:s/>increased<text:s/>knowledge,<text:s/>skills<text:s/>and<text:s/>support<text:s/>structures<text:s/>needed<text:s/>to<text:s/>advocate<text:s/>for<text:s/>themselves,<text:s/>improve<text:s/>their<text:s/>status<text:s/>and<text:s/>wellbeing<text:s/>and<text:s/>are<text:s/>making<text:s/>informed<text:s/>decisions<text:s/>regarding<text:s/>marriage,<text:s/>education,<text:s/>sexual<text:s/>and<text:s/>reproductive<text:s/>health</text:span><text:span text:style-name="T126_2"><text:s/></text:span><text:span text:style-name="T126_3">(</text:span><text:span text:style-name="T126_4">UNGP</text:span><text:span text:style-name="T126_5">)</text:span></text:p>
          </table:table-cell>
          <table:covered-table-cell/>
        </table:table-row>
        <table:table-row table:style-name="Row10">
          <table:table-cell table:style-name="Cell34">
            <text:p text:style-name="P127"><text:span text:style-name="T127_1">Output<text:s/>number:<text:s/></text:span></text:p>
          </table:table-cell>
          <table:table-cell table:style-name="Cell35">
            <text:p text:style-name="P128"><text:span text:style-name="T128_1">1</text:span></text:p>
          </table:table-cell>
          <table:table-cell table:style-name="Cell36">
            <text:p text:style-name="P129"><text:span text:style-name="T129_1">Output<text:s/>Score:<text:s/></text:span></text:p>
          </table:table-cell>
          <table:table-cell table:style-name="Cell37">
            <text:p text:style-name="P130"><text:span text:style-name="T130_1">A</text:span></text:p>
          </table:table-cell>
        </table:table-row>
        <table:table-row table:style-name="Row11">
          <table:table-cell table:style-name="Cell38">
            <text:p text:style-name="P131"><text:span text:style-name="T131_1">Impact<text:s/>weighting<text:s/>(%):<text:s text:c="2"/></text:span></text:p>
          </table:table-cell>
          <table:table-cell table:style-name="Cell39">
            <text:p text:style-name="P132"><text:span text:style-name="T132_1">20%</text:span></text:p>
          </table:table-cell>
          <table:table-cell table:style-name="Cell40">
            <text:p text:style-name="P133"><text:span text:style-name="T133_1">Weighting<text:s/>revised<text:s/>since<text:s/>last<text:s/></text:span><text:span text:style-name="T133_2">AR?</text:span><text:span text:style-name="T133_3"><text:s/></text:span></text:p>
          </table:table-cell>
          <table:table-cell table:style-name="Cell41">
            <text:p text:style-name="P134"><text:span text:style-name="T134_1">Yes,<text:s/>down</text:span></text:p>
          </table:table-cell>
        </table:table-row>
      </table:table>
      <text:p text:style-name="P135"/>
      <table:table table:style-name="Table5">
        <table:table-column table:style-name="Column18"/>
        <table:table-column table:style-name="Column19"/>
        <table:table-column table:style-name="Column20"/>
        <table:table-row table:style-name="Row12">
          <table:table-cell table:style-name="Cell42">
            <text:p text:style-name="P136"><text:span text:style-name="T136_1">Indicators</text:span></text:p>
          </table:table-cell>
          <table:table-cell table:style-name="Cell43">
            <text:p text:style-name="P137"><text:span text:style-name="T137_1">Milestones<text:s/>for<text:s/>this<text:s/>review</text:span></text:p>
          </table:table-cell>
          <table:table-cell table:style-name="Cell44">
            <text:p text:style-name="P138"><text:span text:style-name="T138_1">Progress<text:s/></text:span></text:p>
          </table:table-cell>
        </table:table-row>
        <table:table-row table:style-name="Row13">
          <table:table-cell table:style-name="Cell45">
            <text:p text:style-name="P139"><text:span text:style-name="T139_1">1.1<text:s/>Number<text:s/>(and<text:s/>proportion)<text:s/>of<text:s/>adolescent<text:s/>girls<text:s/>(aged<text:s/>10–19)<text:s/>who<text:s/>actively<text:s/>participated<text:s/>in<text:s/>life<text:s/>skills<text:s/>or<text:s/>CSE<text:s/>interventions<text:s/>in<text:s/></text:span><text:span text:style-name="T139_2">UNGP</text:span><text:span text:style-name="T139_3"><text:s/>programme<text:s/>areas</text:span></text:p>
          </table:table-cell>
          <table:table-cell table:style-name="Cell46">
            <text:p text:style-name="P140"><text:span text:style-name="T140_1">4,013,838</text:span></text:p>
          </table:table-cell>
          <table:table-cell table:style-name="Cell47">
            <text:p text:style-name="P141"><text:span text:style-name="T141_1">Outputs<text:s/></text:span><text:bookmark-start text:name="_Int_UUfZvb0n"/><text:span text:style-name="T141_2">substantially<text:s/>exceeded</text:span><text:bookmark-end text:name="_Int_UUfZvb0n"/><text:span text:style-name="T141_3"><text:s/>expectation<text:s/>(A++)</text:span></text:p>
            <text:p text:style-name="P142"><text:span text:style-name="T142_1">Result:<text:s/>7,427,785</text:span></text:p>
          </table:table-cell>
        </table:table-row>
        <table:table-row table:style-name="Row14">
          <table:table-cell table:style-name="Cell48">
            <text:p text:style-name="P143"><text:span text:style-name="T143_1">1.2<text:s/>Proportion<text:s/>(%)<text:s/>of<text:s/>girls<text:s/>who<text:s/>express<text:s/>increased<text:s/>sense<text:s/>of<text:s/>self-efficacy;<text:s/>who<text:s/>feel<text:s/>confident<text:s/>in<text:s/>their<text:s/>ability<text:s/>to<text:s/>negotiate<text:s/>and<text:s/>delay<text:s/>early<text:s/>marriage;<text:s/>who<text:s/>feel<text:s/>comfortable<text:s/>speaking<text:s/>without<text:s/>fear</text:span></text:p>
          </table:table-cell>
          <table:table-cell table:style-name="Cell49">
            <text:p text:style-name="P144"><text:span text:style-name="T144_1">N/A</text:span></text:p>
          </table:table-cell>
          <table:table-cell table:style-name="Cell50">
            <text:p text:style-name="P145"><text:span text:style-name="T145_1">Data<text:s/>not<text:s/>available<text:s/>at<text:s/>this<text:s/>review<text:s/>as<text:s/>it<text:s/>is<text:s/>not<text:s/>reported<text:s/>annually.</text:span></text:p>
          </table:table-cell>
        </table:table-row>
        <table:table-row table:style-name="Row15">
          <table:table-cell table:style-name="Cell51">
            <text:p text:style-name="P146"><text:span text:style-name="T146_1">1.3<text:s/>Proportion<text:s/>of<text:s/>girls<text:s/>(10-24)<text:s/>who<text:s/>have<text:s/>comprehensive<text:s/>sexual<text:s/>and<text:s/>reproductive<text:s/>health<text:s/>knowledge</text:span></text:p>
          </table:table-cell>
          <table:table-cell table:style-name="Cell52">
            <text:p text:style-name="P147"><text:span text:style-name="T147_1">N/A</text:span></text:p>
          </table:table-cell>
          <table:table-cell table:style-name="Cell53">
            <text:p text:style-name="P148"><text:span text:style-name="T148_1">Data<text:s/>not<text:s/>available<text:s/>at<text:s/>this<text:s/>review<text:s/>as<text:s/>it<text:s/>is<text:s/>not<text:s/>reported<text:s/>annually.</text:span></text:p>
          </table:table-cell>
        </table:table-row>
      </table:table>
      <text:p text:style-name="P149"/>
      <text:p text:style-name="P150"><text:span text:style-name="T150_1">Briefly<text:s/>describe<text:s/>the<text:s/>output’s<text:s/>activities<text:s/>and<text:s/>provide<text:s/>supporting<text:s/>narrative<text:s/>for<text:s/>the<text:s/>score.<text:s/></text:span></text:p>
      <text:p text:style-name="P151"/>
      <text:p text:style-name="P152"><text:span text:style-name="T152_1">This<text:s/>output<text:s/>focuses<text:s/>on<text:s/>building<text:s/>the<text:s/>skills<text:s/>and<text:s/>knowledge<text:s/>of<text:s/>girls<text:s/>at<text:s/>risk<text:s/>of<text:s/>child<text:s/>marriage,<text:s/>and<text:s/>of<text:s/>married<text:s/>adolescent<text:s/>girls,<text:s/>so<text:s/>that<text:s/>they<text:s/>are<text:s/>better<text:s/>able<text:s/>to<text:s/>express<text:s/>and<text:s/>exercise<text:s/>their<text:s/>choices.</text:span><text:span text:style-name="T152_2"><text:s/></text:span><text:span text:style-name="T152_3">Life<text:s/>Skills<text:s/>Education<text:s/>(LSE)<text:s/>and<text:s/></text:span><text:span text:style-name="T152_4">Comprehensive<text:s/>Sexuality<text:s/>Education<text:s/>(CSE)<text:s/></text:span><text:span text:style-name="T152_5">curricula<text:s/>are</text:span><text:span text:style-name="T152_6"><text:s/>delivered<text:s/>both<text:s/>in</text:span><text:span text:style-name="T152_7"><text:s/></text:span><text:span text:style-name="T152_8">and<text:s/>outside<text:s/>of<text:s/>school<text:s/>settings,<text:s/>including<text:s/>by<text:s/>national<text:s/>and<text:s/>regional<text:s/>authorities<text:s/>and<text:s/>by<text:s/>civil<text:s/>society<text:s/>organisations.<text:s/></text:span><text:span text:style-name="T152_9">UNGP’s</text:span><text:span text:style-name="T152_10"><text:s/>Phase<text:s/>III<text:s/>results<text:s/>framework<text:s/>reports<text:s/>on<text:s/>outcome<text:s/>level<text:s/>changes<text:s/>(1.2<text:s/>and<text:s/>1.3)<text:s/>over<text:s/>longer<text:s/>time<text:s/>periods,<text:s/>with<text:s/>household<text:s/>surveys<text:s/>measured<text:s/>every<text:s/>2-3<text:s/>or<text:s/>3-</text:span><text:span text:style-name="T152_11">5<text:s/>years</text:span><text:span text:style-name="T152_12"><text:s/>meaning<text:s/>comprehensive<text:s/>data<text:s/>on<text:s/>these<text:s/>indicators<text:s/>is<text:s/>not<text:s/>available<text:s/>at<text:s/>the<text:s/>time<text:s/>of<text:s/>this<text:s/>review.<text:s/>Taking<text:s/>account<text:s/>of<text:s/>this<text:s/>and<text:s/>the<text:s/></text:span><text:bookmark-start text:name="_Int_erpUHTSa"/><text:span text:style-name="T152_13">strong<text:s/></text:span><text:span text:style-name="T152_14">performance</text:span><text:bookmark-end text:name="_Int_erpUHTSa"/><text:span text:style-name="T152_15"><text:s/>of<text:s/>1.1</text:span><text:span text:style-name="T152_16">,<text:s/>overall,<text:s/>th</text:span><text:span text:style-name="T152_17">is</text:span><text:span text:style-name="T152_18"><text:s/>indicator<text:s/>scored<text:s/>A.</text:span></text:p>
      <text:p text:style-name="P153"/>
      <text:p text:style-name="P154"><text:span text:style-name="T154_1">In<text:s/>2024,<text:s/>over<text:s/>7.4<text:s/>million<text:s/>adolescent<text:s/>girls<text:s/>at<text:s/>risk<text:s/>of<text:s/>child<text:s/>marriage,<text:s/>or<text:s/>pregnant,<text:s/></text:span><text:span text:style-name="T154_2">divorced,</text:span><text:span text:style-name="T154_3"><text:s/>or<text:s/>widowed,<text:s/>participated<text:s/>in<text:s/></text:span><text:span text:style-name="T154_4">LSE<text:s/>and/or</text:span><text:span text:style-name="T154_5"><text:s/></text:span><text:span text:style-name="T154_6">CSE</text:span><text:span text:style-name="T154_7"><text:s/>programmes</text:span><text:span text:style-name="T154_8"><text:s/>which<text:s/>aim<text:s/>to<text:s/>build<text:s/>their<text:s/>skills,<text:s/>knowledge,<text:s/>and<text:s/>awareness<text:s/>of<text:s/>their<text:s/>rights<text:s/>and<text:s/>agency</text:span><text:span text:style-name="T154_9">.<text:s/></text:span><text:span text:style-name="T154_10">This<text:s/>e</text:span><text:span text:style-name="T154_11">xceed</text:span><text:span text:style-name="T154_12">ed</text:span><text:span text:style-name="T154_13"><text:s/>the<text:s/>overall<text:s/>target<text:s/>of<text:s/>4<text:s/>million<text:s/>and<text:s/>reach</text:span><text:span text:style-name="T154_14">ed</text:span><text:span text:style-name="T154_15"><text:s/>more<text:s/>girls<text:s/>than<text:s/>in<text:s/>2023<text:s/>(7.1<text:s/>million)</text:span><text:span text:style-name="T154_16">.</text:span><text:span text:style-name="T154_17"><text:s/>Most<text:s/>of<text:s/></text:span><text:span text:style-name="T154_18">those<text:s/>reached,<text:s/>over<text:s/>6.6<text:s/>million</text:span><text:span text:style-name="T154_19">,</text:span><text:span text:style-name="T154_20"><text:s/>were<text:s/>in<text:s/>India<text:s/>where<text:s/>the<text:s/>UNGP<text:s/>has<text:s/>worked<text:s/>with<text:s/>national<text:s/>and<text:s/>state<text:s/>partners<text:s/></text:span><text:span text:style-name="T154_21">to</text:span><text:span text:style-name="T154_22"><text:s/>significantly<text:s/></text:span><text:span text:style-name="T154_23">scale</text:span><text:span text:style-name="T154_24"><text:s/></text:span><text:span text:style-name="T154_25">the<text:s/></text:span><text:span text:style-name="T154_26">programme</text:span><text:span text:style-name="T154_27">’s</text:span><text:span text:style-name="T154_28"><text:s/>reach.<text:s/></text:span><text:span text:style-name="T154_29">At<text:s/>a<text:s/>country<text:s/>level,<text:s/>performance<text:s/>was<text:s/>inconsistent<text:s/>with<text:s/>significant<text:s/>over-performance<text:s/>in<text:s/>some<text:s/>contexts<text:s/>(India,<text:s/></text:span><text:span text:style-name="T154_30">228%</text:span><text:span text:style-name="T154_31">)<text:s/>and<text:s/></text:span><text:span text:style-name="T154_32">significant</text:span><text:span text:style-name="T154_33"><text:s/>underperformance<text:s/>in<text:s/>others<text:s/>(Uganda,<text:s/></text:span><text:span text:style-name="T154_34">8%).<text:s/>Overall</text:span><text:span text:style-name="T154_35"><text:s/></text:span><text:span text:style-name="T154_36">seven</text:span><text:span text:style-name="T154_37"><text:s/>country<text:s/>targets<text:s/>were<text:s/>exceeded<text:s/>(</text:span><text:span text:style-name="T154_38">Bangladesh,<text:s/>Burkina<text:s/>Faso,<text:s/>Ethiopia,<text:s/>India,<text:s/>Mozambique,<text:s/>Sierra<text:s/>Leone<text:s/>and<text:s/>Zambia)</text:span><text:span text:style-name="T154_39"><text:s/>and<text:s/>f</text:span><text:span text:style-name="T154_40">ive</text:span><text:span text:style-name="T154_41"><text:s/>countries<text:s/>(</text:span><text:span text:style-name="T154_42">Ghana,<text:s/></text:span><text:span text:style-name="T154_43">Niger,<text:s/></text:span><text:span text:style-name="T154_44">Nepal,<text:s/>Uganda<text:s/>and<text:s/>Yemen</text:span><text:span text:style-name="T154_45">)<text:s/>did<text:s/>not<text:s/>meet<text:s/>set<text:s/>targets,<text:s/>largely<text:s/>due<text:s/>to</text:span><text:span text:style-name="T154_46"><text:s/>delays<text:s/>in<text:s/>programming</text:span><text:span text:style-name="T154_47"><text:s/>and,<text:s/>in<text:s/>some<text:s/>contexts,<text:s/>challenges<text:s/>arising<text:s/>from<text:s/></text:span><text:span text:style-name="T154_48">rollback<text:s/>on<text:s/>gender<text:s/>equality,</text:span><text:span text:style-name="T154_49"><text:s/></text:span><text:span text:style-name="T154_50">including<text:s/></text:span><text:span text:style-name="T154_51">gove</text:span><text:span text:style-name="T154_52">rnment<text:s/>interventions<text:s/></text:span><text:span text:style-name="T154_53">to<text:s/></text:span><text:span text:style-name="T154_54">withdraw</text:span><text:span text:style-name="T154_55"><text:s/>CSE<text:s/>from<text:s/></text:span><text:span text:style-name="T154_56">school<text:s/></text:span><text:span text:style-name="T154_57">curriculums.<text:s/></text:span></text:p>
      <text:p text:style-name="P155"/>
      <text:p text:style-name="P156"><text:span text:style-name="T156_1">Although<text:s/>data<text:s/>for<text:s/>indicators<text:s/>1.2<text:s/>and<text:s/>1.3<text:s/>was<text:s/>not<text:s/>reported<text:s/>in<text:s/>2024,<text:s/></text:span><text:span text:style-name="T156_2">case<text:s/>studies<text:s/>gathered<text:s/>from<text:s/>Ghana<text:s/>and<text:s/>India<text:s/>give<text:s/>illustrative<text:s/>examples<text:s/>of<text:s/>the<text:s/>impact<text:s/>LSE<text:s/>and<text:s/>CSE<text:s/>interventions<text:s/>can<text:s/>have,<text:s/>particularly<text:s/></text:span><text:span text:style-name="T156_3">for<text:s/>married<text:s/>or<text:s/>pregnant<text:s/>adolescent<text:s/>girls<text:s/>and<text:s/>girls<text:s/>living<text:s/>with<text:s/>disabilities.<text:s/></text:span></text:p>
      <text:p text:style-name="P157"/>
      <text:p text:style-name="P158"><text:span text:style-name="T158_1">Describe<text:s/>any<text:s/>changes<text:s/>to<text:s/>this<text:s/>output<text:s/>during<text:s/>the<text:s/>past<text:s/>year,<text:s/>and<text:s/>any<text:s/>planned<text:s/>changes<text:s/></text:span><text:bookmark-start text:name="_Int_XzsivO02"/><text:span text:style-name="T158_2">as<text:s/>a<text:s/>result<text:s/>of</text:span><text:bookmark-end text:name="_Int_XzsivO02"/><text:span text:style-name="T158_3"><text:s/>this<text:s/>review.</text:span><text:span text:style-name="T158_4"><text:s/></text:span></text:p>
      <text:p text:style-name="P159"/>
      <text:p text:style-name="P160"><text:span text:style-name="T160_1">The<text:s/></text:span><text:span text:style-name="T160_2">AAECM<text:s/>II</text:span><text:span text:style-name="T160_3"><text:s/>results<text:s/>framework<text:s/>was<text:s/>revised<text:s/>to<text:s/>include<text:s/>an<text:s/>additional<text:s/>output<text:s/>to<text:s/>measure<text:s/>the<text:s/>progress<text:s/></text:span><text:span text:style-name="T160_4">of<text:s/>activities<text:s/>delivered<text:s/>by<text:s/></text:span><text:span text:style-name="T160_5">GNB<text:s/>and<text:s/>GFF.<text:s/>As<text:s/>a<text:s/>result,<text:s/>the</text:span><text:span text:style-name="T160_6"><text:s/>weighting<text:s/>of<text:s/>this<text:s/>and<text:s/>other<text:s/>outputs<text:s/>was<text:s/>revised.<text:s/>This<text:s/>indicator<text:s/>was<text:s/></text:span><text:span text:style-name="T160_7">revised<text:s/>down<text:s/>from<text:s/>30%<text:s/>to<text:s/>20%<text:s/>to<text:s/>evenly<text:s/>balance<text:s/>the<text:s/>overall<text:s/>weighting<text:s/>of<text:s/>indicators<text:s/>across<text:s/>the<text:s/>programme.<text:s/></text:span></text:p>
      <text:p text:style-name="P161"/>
      <text:p text:style-name="P162"><text:span text:style-name="T162_1">Progress<text:s/>on<text:s/>recommendations<text:s/>from<text:s/>the<text:s/>previous<text:s/>AR</text:span><text:span text:style-name="T162_2">,</text:span><text:span text:style-name="T162_3"><text:s/>lessons<text:s/>learned<text:s/>this<text:s/>year<text:s/>and<text:s/>recommendations<text:s/>for<text:s/>the<text:s/>year<text:s/>ahead<text:s/></text:span></text:p>
      <text:p text:style-name="P163"/>
      <text:p text:style-name="P164"><text:span text:style-name="T164_1">Given<text:s/>the<text:s/>range<text:s/>of<text:s/>reported<text:s/>outputs<text:s/>varying<text:s/>significantly<text:s/>between<text:s/>country<text:s/>offices</text:span><text:span text:style-name="T164_2"><text:s/>and<text:s/>that<text:s/></text:span><text:span text:style-name="T164_3">the<text:s/></text:span><text:span text:style-name="T164_4">overall<text:s/>target<text:s/>was<text:s/>significantly<text:s/>exceeded,<text:s/></text:span><text:span text:style-name="T164_5">UNGP<text:s/>should<text:s/>continue<text:s/>work<text:s/>to<text:s/>set<text:s/>goals<text:s/>that<text:s/>are<text:s/></text:span><text:span text:style-name="T164_6">sufficiently<text:s/>stretching,<text:s/>and<text:s/></text:span><text:span text:style-name="T164_7">realistic</text:span><text:span text:style-name="T164_8">,</text:span><text:span text:style-name="T164_9"><text:s/>for<text:s/>each<text:s/>context.<text:s/></text:span><text:span text:style-name="T164_10">Data<text:s/>on<text:s/>the<text:s/>outcomes<text:s/>of<text:s/>CSE,<text:s/>including<text:s/>whether<text:s/>participants<text:s/>felt<text:s/>confident<text:s/>and<text:s/>able<text:s/>to<text:s/>navigate<text:s/>child<text:s/>marriage<text:s/>and<text:s/></text:span><text:span text:style-name="T164_11">reporting<text:s/>of<text:s/>increased<text:s/>knowledge<text:s/>of<text:s/>sexual<text:s/>and<text:s/>reproductive<text:s/>health<text:s/>issues</text:span><text:span text:style-name="T164_12">,</text:span><text:span text:style-name="T164_13"><text:s/>was<text:s/>not<text:s/>available<text:s/>at<text:s/>the<text:s/>time<text:s/>of<text:s/>this<text:s/>review<text:s/>as<text:s/>it<text:s/>is<text:s/>not<text:s/></text:span><text:span text:style-name="T164_14">reported</text:span><text:span text:style-name="T164_15"><text:s/>annually.<text:s/></text:span><text:span text:style-name="T164_16">We</text:span><text:span text:style-name="T164_17"><text:s/>are</text:span><text:span text:style-name="T164_18"><text:s/>therefore<text:s/></text:span><text:span text:style-name="T164_19">unable</text:span><text:span text:style-name="T164_20"><text:s/>to</text:span><text:span text:style-name="T164_21"><text:s/>measure<text:s/>whether<text:s/>these<text:s/>interventions<text:s/>have<text:s/>contributed<text:s/>to<text:s/>a<text:s/>change<text:s/>in<text:s/></text:span><text:span text:style-name="T164_22">girls'</text:span><text:span text:style-name="T164_23"><text:s/>agency</text:span><text:span text:style-name="T164_24"><text:s/>in<text:s/>this<text:s/>review</text:span><text:span text:style-name="T164_25">.</text:span><text:span text:style-name="T164_26"><text:s/></text:span><text:span text:style-name="T164_27">FCDO<text:s/>encourage</text:span><text:span text:style-name="T164_28">s</text:span><text:span text:style-name="T164_29"><text:s/>UNGP<text:s/>to</text:span><text:span text:style-name="T164_30"><text:s/>produce<text:s/></text:span><text:span text:style-name="T164_31">more<text:s/></text:span><text:span text:style-name="T164_32">regular<text:s/>reporting<text:s/>on</text:span><text:span text:style-name="T164_33"><text:s/></text:span><text:span text:style-name="T164_34">outcomes<text:s/>of<text:s/>activities<text:s/>and<text:s/></text:span><text:span text:style-name="T164_35">continue<text:s/>work<text:s/>on<text:s/>improving<text:s/>performance<text:s/>management<text:s/>of<text:s/>interventions,<text:s/>including<text:s/></text:span><text:span text:style-name="T164_36">collating,</text:span><text:span text:style-name="T164_37"><text:s/>and<text:s/>publish</text:span><text:span text:style-name="T164_38">ing</text:span><text:span text:style-name="T164_39"><text:s/></text:span><text:span text:style-name="T164_40">disaggregated</text:span><text:span text:style-name="T164_41"><text:s/>results.<text:s/></text:span></text:p>
      <text:p text:style-name="P165"/>
      <table:table table:style-name="Table6"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16">
          <table:table-cell table:style-name="Cell54" table:number-columns-spanned="2">
            <text:p text:style-name="P166"><text:span text:style-name="T166_1">Output<text:s/>Title<text:s/></text:span></text:p>
          </table:table-cell>
          <table:covered-table-cell/>
          <table:table-cell table:style-name="Cell55" table:number-columns-spanned="2">
            <text:p text:style-name="P167"><text:span text:style-name="T167_1">Families,<text:s/>communities,<text:s/>traditional<text:s/>and<text:s/>religious<text:s/>leaders,<text:s/>and<text:s/>other<text:s/>influencers<text:s/>are<text:s/>engaged<text:s/>in<text:s/>dialogue<text:s/>and<text:s/>consensus-building<text:s/>on<text:s/>alternatives<text:s/>to<text:s/>child<text:s/>marriage<text:s/>(including<text:s/>education),<text:s/>the<text:s/>rights<text:s/>of<text:s/>adolescent<text:s/>girls,<text:s/>and<text:s/>gender<text:s/>equality</text:span><text:span text:style-name="T167_2"><text:s/></text:span><text:span text:style-name="T167_3">(</text:span><text:span text:style-name="T167_4">UNGP</text:span><text:span text:style-name="T167_5">)</text:span></text:p>
          </table:table-cell>
          <table:covered-table-cell/>
        </table:table-row>
        <table:table-row table:style-name="Row17">
          <table:table-cell table:style-name="Cell56">
            <text:p text:style-name="P168"><text:span text:style-name="T168_1">Output<text:s/>number:<text:s/></text:span></text:p>
          </table:table-cell>
          <table:table-cell table:style-name="Cell57">
            <text:p text:style-name="P169"><text:span text:style-name="T169_1">2</text:span></text:p>
          </table:table-cell>
          <table:table-cell table:style-name="Cell58">
            <text:p text:style-name="P170"><text:span text:style-name="T170_1">Output<text:s/>Score:<text:s/></text:span></text:p>
          </table:table-cell>
          <table:table-cell table:style-name="Cell59">
            <text:p text:style-name="P171"><text:span text:style-name="T171_1">A</text:span></text:p>
          </table:table-cell>
        </table:table-row>
        <table:table-row table:style-name="Row18">
          <table:table-cell table:style-name="Cell60">
            <text:p text:style-name="P172"><text:span text:style-name="T172_1">Impact<text:s/>weighting<text:s/>(%):<text:s text:c="2"/></text:span></text:p>
          </table:table-cell>
          <table:table-cell table:style-name="Cell61">
            <text:p text:style-name="P173"><text:span text:style-name="T173_1">20%</text:span></text:p>
          </table:table-cell>
          <table:table-cell table:style-name="Cell62">
            <text:p text:style-name="P174"><text:span text:style-name="T174_1">Weighting<text:s/>revised<text:s/>since<text:s/>last<text:s/></text:span><text:span text:style-name="T174_2">AR?</text:span><text:span text:style-name="T174_3"><text:s/></text:span></text:p>
          </table:table-cell>
          <table:table-cell table:style-name="Cell63">
            <text:p text:style-name="P175"><text:span text:style-name="T175_1">Yes,<text:s/>down</text:span></text:p>
          </table:table-cell>
        </table:table-row>
      </table:table>
      <text:p text:style-name="P176"/>
      <table:table table:style-name="Table7">
        <table:table-column table:style-name="Column25"/>
        <table:table-column table:style-name="Column26"/>
        <table:table-column table:style-name="Column27"/>
        <table:table-row table:style-name="Row19">
          <table:table-cell table:style-name="Cell64">
            <text:p text:style-name="P177"><text:span text:style-name="T177_1">Indicator(s)</text:span></text:p>
          </table:table-cell>
          <table:table-cell table:style-name="Cell65">
            <text:p text:style-name="P178"><text:span text:style-name="T178_1">Milestones<text:s/>for<text:s/>this<text:s/>review</text:span></text:p>
          </table:table-cell>
          <table:table-cell table:style-name="Cell66">
            <text:p text:style-name="P179"><text:span text:style-name="T179_1">Progress<text:s/></text:span></text:p>
          </table:table-cell>
        </table:table-row>
        <table:table-row table:style-name="Row20">
          <table:table-cell table:style-name="Cell67">
            <text:p text:style-name="P180"><text:span text:style-name="T180_1">2.1<text:s/>Number<text:s/>(and<text:s/>proportion)<text:s/>of<text:s/>individuals<text:s/>(boys,<text:s/>girls,<text:s/></text:span><text:span text:style-name="T180_2">women,</text:span><text:span text:style-name="T180_3"><text:s/>and<text:s/>men)<text:s/>who<text:s/>participate<text:s/>in<text:s/></text:span><text:span text:style-name="T180_4">UNGP</text:span><text:span text:style-name="T180_5"><text:s/>group<text:s/>education/dialogue<text:s/>sessions<text:s/>on<text:s/>consequences<text:s/>of<text:s/>and<text:s/>alternatives<text:s/>to<text:s/>child<text:s/>marriage,<text:s/>the<text:s/>rights<text:s/>of<text:s/>adolescent<text:s/>girls<text:s/>and<text:s/>gender<text:s/>equality</text:span></text:p>
          </table:table-cell>
          <table:table-cell table:style-name="Cell68">
            <text:p text:style-name="P181"><text:span text:style-name="T181_1">7,039,672</text:span></text:p>
          </table:table-cell>
          <table:table-cell table:style-name="Cell69">
            <text:p text:style-name="P182"><text:span text:style-name="T182_1">Outputs<text:s/></text:span><text:bookmark-start text:name="_Int_GdHFzthC"/><text:span text:style-name="T182_2">substantially<text:s/>exceeded</text:span><text:bookmark-end text:name="_Int_GdHFzthC"/><text:span text:style-name="T182_3"><text:s/>expectation<text:s/>(A++)</text:span></text:p>
            <text:p text:style-name="P183"><text:span text:style-name="T183_1">Result:<text:s/>29,570,565</text:span></text:p>
          </table:table-cell>
        </table:table-row>
        <table:table-row table:style-name="Row21">
          <table:table-cell table:style-name="Cell70">
            <text:p text:style-name="P184"><text:span text:style-name="T184_1">2.2<text:s/>Number<text:s/>of<text:s/>local<text:s/>actors<text:s/>(e.g.<text:s/>traditional,<text:s/>religious<text:s/>and<text:s/>community<text:s/>leaders)<text:s/>with<text:s/>meaningful<text:s/>participation<text:s/>in<text:s/></text:span><text:span text:style-name="T184_2">UNGP</text:span><text:span text:style-name="T184_3"><text:s/>dialogues<text:s/>and<text:s/>consensus-building<text:s/>to<text:s/>end<text:s/>child<text:s/>marriage</text:span></text:p>
          </table:table-cell>
          <table:table-cell table:style-name="Cell71">
            <text:p text:style-name="P185"><text:span text:style-name="T185_1">1,247,761</text:span></text:p>
          </table:table-cell>
          <table:table-cell table:style-name="Cell72">
            <text:p text:style-name="P186"><text:span text:style-name="T186_1">Outputs<text:s/></text:span><text:bookmark-start text:name="_Int_T9S6rC5y"/><text:span text:style-name="T186_2">substantially<text:s/>exceeded</text:span><text:bookmark-end text:name="_Int_T9S6rC5y"/><text:span text:style-name="T186_3"><text:s/>expectation<text:s/>(A++)</text:span></text:p>
            <text:p text:style-name="P187"><text:span text:style-name="T187_1">Result:<text:s/>2,984,336</text:span></text:p>
          </table:table-cell>
        </table:table-row>
        <table:table-row table:style-name="Row22">
          <table:table-cell table:style-name="Cell73">
            <text:p text:style-name="P188"><text:span text:style-name="T188_1">2.3<text:s/>Proportion<text:s/>of<text:s/>adult<text:s/>respondents<text:s/>who<text:s/>can<text:s/>identify<text:s/>sanctions<text:s/>(punishments)<text:s/>and<text:s/>benefits<text:s/>(rewards)<text:s/>associated<text:s/>with<text:s/>child<text:s/>marriage<text:s/>abandonment</text:span></text:p>
          </table:table-cell>
          <table:table-cell table:style-name="Cell74">
            <text:p text:style-name="P189"><text:span text:style-name="T189_1">N/A</text:span></text:p>
          </table:table-cell>
          <table:table-cell table:style-name="Cell75">
            <text:p text:style-name="P190"><text:span text:style-name="T190_1">Data<text:s/>not<text:s/>available<text:s/>at<text:s/>this<text:s/>review<text:s/>as<text:s/>it<text:s/>is<text:s/>not<text:s/>reported<text:s/>annually.</text:span></text:p>
          </table:table-cell>
        </table:table-row>
      </table:table>
      <text:p text:style-name="P191"/>
      <text:p text:style-name="P192"><text:span text:style-name="T192_1">Briefly<text:s/>describe<text:s/>the<text:s/>output’s<text:s/>activities<text:s/>and<text:s/>provide<text:s/>supporting<text:s/>narrative<text:s/>for<text:s/>the<text:s/>score.<text:s/></text:span></text:p>
      <text:p text:style-name="P193"/>
      <text:p text:style-name="P194"><text:span text:style-name="T194_1">This<text:s/>output<text:s/>captures<text:s/>the<text:s/>programme’s<text:s/>impact<text:s/>on<text:s/>shifting<text:s/>attitudinal<text:s/>and<text:s/>social<text:s/>behaviours<text:s/>among<text:s/>families<text:s/>and<text:s/>communities,<text:s/>to<text:s/>shift<text:s/>the<text:s/>discriminatory<text:s/>gender<text:s/>norms<text:s/>and<text:s/>expressions<text:s/>of<text:s/>power<text:s/>that<text:s/>drive<text:s/>child<text:s/>marriage.</text:span><text:span text:style-name="T194_2"><text:s/></text:span><text:span text:style-name="T194_3">Reach<text:s/>indicators<text:s/>have<text:s/>performed<text:s/>strongly,<text:s/></text:span><text:span text:style-name="T194_4">far<text:s/></text:span><text:span text:style-name="T194_5">exceeding<text:s/></text:span><text:span text:style-name="T194_6">targets</text:span><text:span text:style-name="T194_7">,</text:span><text:span text:style-name="T194_8"><text:s/>but<text:s/>comprehensive<text:s/>data<text:s/>on<text:s/>outcomes</text:span><text:span text:style-name="T194_9">,</text:span><text:span text:style-name="T194_10"><text:s/>as<text:s/>with<text:s/>Output<text:s/>1</text:span><text:span text:style-name="T194_11">,</text:span><text:span text:style-name="T194_12"><text:s/>is<text:s/>not<text:s/>available<text:s/>at<text:s/>the<text:s/>time<text:s/>of<text:s/>this<text:s/>review.<text:s/></text:span><text:span text:style-name="T194_13">Overall,</text:span><text:span text:style-name="T194_14"><text:s/>this<text:s/>indicator<text:s/>is<text:s/>therefore<text:s/></text:span><text:span text:style-name="T194_15">scored<text:s/>A</text:span><text:span text:style-name="T194_16">.</text:span><text:span text:style-name="T194_17"><text:s/></text:span></text:p>
      <text:p text:style-name="P195"/>
      <text:p text:style-name="P196"><text:span text:style-name="T196_1">The<text:s/>UNGP<text:s/></text:span><text:span text:style-name="T196_2">uses<text:s/>community<text:s/>conversation<text:s/>toolkits<text:s/>to<text:s/></text:span><text:span text:style-name="T196_3">engage<text:s/>families<text:s/>and<text:s/>communities<text:s/>in<text:s/>dialogues</text:span><text:span text:style-name="T196_4"><text:s/>on<text:s/>the<text:s/>causes<text:s/>and<text:s/>outcomes<text:s/>of<text:s/>child<text:s/>marriage<text:s/></text:span><text:span text:style-name="T196_5">to<text:s/>build<text:s/></text:span><text:span text:style-name="T196_6">awareness<text:s/>and<text:s/>consensus<text:s/>on<text:s/>the<text:s/>rights<text:s/>of<text:s/>adolescent<text:s/>girls<text:s/>and<text:s/>gender<text:s/>equality.<text:s/></text:span><text:span text:style-name="T196_7">It<text:s/></text:span><text:bookmark-start text:name="_Int_5MpKbRVp"/><text:span text:style-name="T196_8">substantially<text:s/>over-achieved</text:span><text:bookmark-end text:name="_Int_5MpKbRVp"/><text:span text:style-name="T196_9"><text:s/>the<text:s/>target<text:s/>for<text:s/>2024,<text:s/></text:span><text:span text:style-name="T196_10">enga</text:span><text:span text:style-name="T196_11">g</text:span><text:span text:style-name="T196_12">ing<text:s/></text:span><text:span text:style-name="T196_13">over<text:s/>29<text:s/>million<text:s/>individuals</text:span><text:span text:style-name="T196_14"><text:s/>in</text:span><text:span text:style-name="T196_15"><text:s/>gender-transformative<text:s/></text:span><text:span text:style-name="T196_16">dialogues</text:span><text:span text:style-name="T196_17">,<text:s/></text:span><text:span text:style-name="T196_18">up<text:s/>from<text:s/>~14m<text:s/>in<text:s/>2023.</text:span><text:span text:style-name="T196_19"><text:s/></text:span><text:span text:style-name="T196_20">In<text:s/>2024,<text:s/>the<text:s/>UNGP<text:s/>also<text:s/>over-achieved<text:s/>against<text:s/>its<text:s/>target<text:s/>of<text:s/>reaching<text:s/>1.2<text:s/>million<text:s/>local<text:s/>leaders<text:s/>(faith<text:s/>and<text:s/>community</text:span><text:span text:style-name="T196_21">),<text:s/>engaging<text:s/></text:span><text:bookmark-start text:name="_Int_iF1bXcKD"/><text:span text:style-name="T196_22">nearly<text:s/>3</text:span><text:bookmark-end text:name="_Int_iF1bXcKD"/><text:span text:style-name="T196_23"><text:s/>million<text:s/>individuals</text:span><text:span text:style-name="T196_24">.<text:s/></text:span><text:span text:style-name="T196_25">In<text:s/></text:span><text:span text:style-name="T196_26">Yemen</text:span><text:span text:style-name="T196_27"><text:s/>community<text:s/>dialogues<text:s/>were<text:s/>used<text:s/>to<text:s/>engage<text:s/>faith<text:s/>leaders<text:s/></text:span><text:span text:style-name="T196_28">which</text:span><text:span text:style-name="T196_29"><text:s/>creat</text:span><text:span text:style-name="T196_30">ed</text:span><text:span text:style-name="T196_31"><text:s/></text:span><text:span text:style-name="T196_32">a<text:s/>network<text:s/>of<text:s/>68<text:s/></text:span><text:span text:style-name="T196_33">leaders<text:s/>advocating<text:s/>against<text:s/>child<text:s/>marriage.<text:s/></text:span><text:span text:style-name="T196_34">Over<text:s/>280<text:s/>million<text:s/>individuals<text:s/>were<text:s/>also<text:s/>reached<text:s/>though<text:s/>mass<text:s/>media<text:s/>messaging,<text:s/>reflecting<text:s/>a<text:s/>significant<text:s/>reach.<text:s/></text:span></text:p>
      <text:p text:style-name="P197"/>
      <text:p text:style-name="P198"><text:span text:style-name="T198_1">In<text:s/>2024</text:span><text:span text:style-name="T198_2">,</text:span><text:span text:style-name="T198_3"><text:s/></text:span><text:span text:style-name="T198_4">the</text:span><text:span text:style-name="T198_5"><text:s/>UNGP<text:s/>also<text:s/>focused<text:s/>on<text:s/>tailored<text:s/>dialogues<text:s/>with<text:s/>men<text:s/>and<text:s/>boys<text:s/>promoting<text:s/>positive<text:s/>masculinities</text:span><text:span text:style-name="T198_6"><text:s/>as<text:s/>a<text:s/>key<text:s/>strategy<text:s/>to<text:s/>end<text:s/>child<text:s/>marriage<text:s/>and<text:s/>elevate<text:s/>the<text:s/>value<text:s/>of<text:s/>girls</text:span><text:span text:style-name="T198_7">.</text:span><text:span text:style-name="T198_8"><text:s/>In<text:s/></text:span><text:span text:style-name="T198_9">Ghana</text:span><text:span text:style-name="T198_10">,<text:s/></text:span><text:span text:style-name="T198_11">over<text:s/>13,000<text:s/>men<text:s/>and<text:s/>boys<text:s/>engaged<text:s/>in<text:s/>group<text:s/>education<text:s/>promoting<text:s/>gender<text:s/>equality<text:s/>and<text:s/>addressing<text:s/>harmful<text:s/>masculinities.<text:s/></text:span><text:span text:style-name="T198_12">Dialogues<text:s/>used<text:s/>Child<text:s/>Protection<text:s/>Community<text:s/>Facilitation<text:s/>Toolkits,<text:s/>which<text:s/>the<text:s/>Ministry<text:s/>of<text:s/>Gender,<text:s/>Children<text:s/>and<text:s/>Social<text:s/>Protection</text:span><text:span text:style-name="T198_13">,<text:s/>with<text:s/>UNGP<text:s/>support,<text:s/></text:span><text:span text:style-name="T198_14">developed<text:s/>further,<text:s/></text:span><text:span text:style-name="T198_15">to<text:s/></text:span><text:span text:style-name="T198_16">produc</text:span><text:span text:style-name="T198_17">e</text:span><text:span text:style-name="T198_18"><text:s/>additional<text:s/>content.<text:s/></text:span><text:span text:style-name="T198_19">In<text:s/></text:span><text:span text:style-name="T198_20">Mozambique</text:span><text:span text:style-name="T198_21">,<text:s/>over<text:s/>64,000<text:s/>men<text:s/>and<text:s/>boys<text:s/>engaged<text:s/>in<text:s/>similar<text:s/>community<text:s/>dialogue<text:s/>sessions,<text:s/>including<text:s/>through<text:s/>The<text:s/>Men<text:s/>for<text:s/>Change<text:s/>Network<text:s/>which<text:s/></text:span><text:span text:style-name="T198_22">delivers<text:s/>through<text:s/>peer-to-peer<text:s/>mentorship.<text:s/></text:span></text:p>
      <text:p text:style-name="P199"/>
      <text:p text:style-name="P200"><text:span text:style-name="T200_1">These<text:s/>outputs<text:s/>reflect<text:s/></text:span><text:bookmark-start text:name="_Int_1YGhUwKC"/><text:span text:style-name="T200_2">strong<text:s/>performance</text:span><text:bookmark-end text:name="_Int_1YGhUwKC"/><text:span text:style-name="T200_3">,<text:s/>however<text:s/></text:span><text:span text:style-name="T200_4">u</text:span><text:span text:style-name="T200_5">nderstanding<text:s/>how<text:s/>these<text:s/>activities<text:s/>contribute<text:s/>to<text:s/>shifting<text:s/>norms<text:s/>and<text:s/>beliefs<text:s/>will<text:s/>be<text:s/>important<text:s/>to<text:s/>evaluate<text:s/>when<text:s/>this<text:s/>data<text:s/>is<text:s/>collected</text:span><text:span text:style-name="T200_6"><text:s/>and<text:s/>reported<text:s/>on</text:span><text:span text:style-name="T200_7">.<text:s/></text:span></text:p>
      <text:p text:style-name="P201"/>
      <text:p text:style-name="P202"><text:span text:style-name="T202_1">Describe<text:s/>any<text:s/>changes<text:s/>to<text:s/>this<text:s/>output<text:s/>during<text:s/>the<text:s/>past<text:s/>year,<text:s/>and<text:s/>any<text:s/>planned<text:s/>changes<text:s/></text:span><text:bookmark-start text:name="_Int_xeKc5Vzh"/><text:span text:style-name="T202_2">as<text:s/>a<text:s/>result<text:s/>of</text:span><text:bookmark-end text:name="_Int_xeKc5Vzh"/><text:span text:style-name="T202_3"><text:s/>this<text:s/>review.<text:s/></text:span></text:p>
      <text:p text:style-name="P203"/>
      <text:p text:style-name="P204"><text:span text:style-name="T204_1">The<text:s/></text:span><text:span text:style-name="T204_2">AAECM<text:s/>II</text:span><text:span text:style-name="T204_3"><text:s/>results<text:s/>framework<text:s/>was<text:s/>revised<text:s/>in</text:span><text:span text:style-name="T204_4">-</text:span><text:span text:style-name="T204_5">year<text:s/>to<text:s/>include<text:s/>an<text:s/>additional<text:s/>output<text:s/>to<text:s/>measure<text:s/>the<text:s/>progress<text:s/>of<text:s/>work<text:s/>progressed<text:s/>with<text:s/>GNB<text:s/>and<text:s/>GFF.<text:s/>As<text:s/>a<text:s/>result,<text:s/>the<text:s/>weighting<text:s/>of<text:s/>this<text:s/>and<text:s/>other<text:s/>outputs<text:s/>was<text:s/>revised.<text:s/>This<text:s/>indicator<text:s/>was<text:s/>revised<text:s/>down<text:s/>from<text:s/>30%<text:s/>to<text:s/>20%<text:s/>to<text:s/>evenly<text:s/>balance<text:s/>the<text:s/>overall<text:s/>weighting<text:s/>of<text:s/>indicators<text:s/>across<text:s/>the<text:s/>programme.</text:span><text:span text:style-name="T204_6"><text:s/></text:span></text:p>
      <text:p text:style-name="P205"/>
      <text:p text:style-name="P206"><text:span text:style-name="T206_1">The<text:s/>UNGP<text:s/>revised<text:s/>its<text:s/>results<text:s/>framework<text:s/>during<text:s/>the<text:s/>development<text:s/>of<text:s/>Phase<text:s/>III,<text:s/>including<text:s/></text:span><text:span text:style-name="T206_2">a<text:s/>reduced<text:s/>target<text:s/>for<text:s/>indicator<text:s/>2.1</text:span><text:span text:style-name="T206_3"><text:s/>as<text:s/>strategic<text:s/>focus<text:s/>shifted<text:s/>to<text:s/>scaling<text:s/>up<text:s/>high<text:s/>impact<text:s/>interventions<text:s/>and<text:s/>system<text:s/>level<text:s/>change.<text:s/></text:span></text:p>
      <text:p text:style-name="P207"/>
      <text:p text:style-name="P208"><text:span text:style-name="T208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209"/>
      <text:p text:style-name="P210"><text:span text:style-name="T210_1">UNGP<text:s/>should<text:s/>continue<text:s/>refining<text:s/>targets<text:s/>at<text:s/>a<text:s/>country<text:s/>and<text:s/>overall<text:s/>level<text:s/>to<text:s/>ensure<text:s/>they<text:s/>are<text:s/>realistic</text:span><text:span text:style-name="T210_2"><text:s/>while<text:s/>also<text:s/>sufficiently<text:s/>stretching</text:span><text:span text:style-name="T210_3">.<text:s/>Efforts<text:s/>to<text:s/>understand<text:s/>outcome<text:s/>level<text:s/>impacts<text:s/>of<text:s/>activity<text:s/>should<text:s/></text:span><text:span text:style-name="T210_4">continue<text:s/></text:span><text:span text:style-name="T210_5">to<text:s/></text:span><text:span text:style-name="T210_6">be<text:s/>prioritised.<text:s/></text:span></text:p>
      <text:p text:style-name="P211"/>
      <table:table table:style-name="Table8">
        <table:table-column table:style-name="Column28"/>
        <table:table-column table:style-name="Column29"/>
        <table:table-column table:style-name="Column30"/>
        <table:table-column table:style-name="Column31"/>
        <table:table-row table:style-name="Row23">
          <table:table-cell table:style-name="Cell76" table:number-columns-spanned="2">
            <text:p text:style-name="P212"><text:span text:style-name="T212_1">Output<text:s/></text:span><text:span text:style-name="T212_2">Title<text:s/></text:span></text:p>
          </table:table-cell>
          <table:covered-table-cell/>
          <table:table-cell table:style-name="Cell77" table:number-columns-spanned="2">
            <text:p text:style-name="P213"><text:span text:style-name="T213_1">Improved<text:s/>availability<text:s/>of<text:s/>multisectoral<text:s/>approaches<text:s/>to<text:s/>address<text:s/>child<text:s/>marriage<text:s/>and<text:s/>the<text:s/>empowerment<text:s/>of<text:s/>adolescent<text:s/>girls<text:s/>and<text:s/>community<text:s/>through<text:s/>education<text:s/>and<text:s/>poverty<text:s/>reduction</text:span><text:span text:style-name="T213_2"><text:s/>(</text:span><text:span text:style-name="T213_3">UNGP</text:span><text:span text:style-name="T213_4">)</text:span></text:p>
          </table:table-cell>
          <table:covered-table-cell/>
        </table:table-row>
        <table:table-row table:style-name="Row24">
          <table:table-cell table:style-name="Cell78">
            <text:p text:style-name="P214"><text:span text:style-name="T214_1">Output<text:s/>number:<text:s/></text:span></text:p>
          </table:table-cell>
          <table:table-cell table:style-name="Cell79">
            <text:p text:style-name="P215"><text:span text:style-name="T215_1">3</text:span></text:p>
          </table:table-cell>
          <table:table-cell table:style-name="Cell80">
            <text:p text:style-name="P216"><text:span text:style-name="T216_1">Output<text:s/>Score:<text:s/></text:span></text:p>
          </table:table-cell>
          <table:table-cell table:style-name="Cell81">
            <text:p text:style-name="P217"><text:span text:style-name="T217_1">A</text:span></text:p>
          </table:table-cell>
        </table:table-row>
        <table:table-row table:style-name="Row25">
          <table:table-cell table:style-name="Cell82">
            <text:p text:style-name="P218"><text:span text:style-name="T218_1">Impact<text:s/>weighting<text:s/>(%):<text:s text:c="2"/></text:span></text:p>
          </table:table-cell>
          <table:table-cell table:style-name="Cell83">
            <text:p text:style-name="P219"><text:span text:style-name="T219_1">20%</text:span></text:p>
          </table:table-cell>
          <table:table-cell table:style-name="Cell84">
            <text:p text:style-name="P220"><text:span text:style-name="T220_1">Weighting<text:s/>revised<text:s/>since<text:s/>last<text:s/></text:span><text:span text:style-name="T220_2">AR?</text:span><text:span text:style-name="T220_3"><text:s/></text:span></text:p>
          </table:table-cell>
          <table:table-cell table:style-name="Cell85">
            <text:p text:style-name="P221"><text:span text:style-name="T221_1">No</text:span></text:p>
          </table:table-cell>
        </table:table-row>
      </table:table>
      <text:p text:style-name="P222"/>
      <table:table table:style-name="Table9">
        <table:table-column table:style-name="Column32"/>
        <table:table-column table:style-name="Column33"/>
        <table:table-column table:style-name="Column34"/>
        <table:table-row table:style-name="Row26">
          <table:table-cell table:style-name="Cell86">
            <text:p text:style-name="P223"><text:span text:style-name="T223_1">Indicator(s)</text:span></text:p>
          </table:table-cell>
          <table:table-cell table:style-name="Cell87">
            <text:p text:style-name="P224"><text:span text:style-name="T224_1">Milestones<text:s/>for<text:s/>this<text:s/>review</text:span></text:p>
          </table:table-cell>
          <table:table-cell table:style-name="Cell88">
            <text:p text:style-name="P225"><text:span text:style-name="T225_1">Progress<text:s/></text:span></text:p>
          </table:table-cell>
        </table:table-row>
        <table:table-row table:style-name="Row27">
          <table:table-cell table:style-name="Cell89">
            <text:p text:style-name="P226"><text:span text:style-name="T226_1">3.1<text:s/>Number<text:s/>of<text:s/>primary/<text:s/>secondary/non-formal<text:s/></text:span><text:span text:style-name="T226_2">schools<text:s/>in<text:s/></text:span><text:span text:style-name="T226_3">UNGP</text:span><text:span text:style-name="T226_4"><text:s/>programme<text:s/>areas<text:s/>providing<text:s/>quality<text:s/>gender-friendly<text:s/>education<text:s/>that<text:s/>meets<text:s/>minimum<text:s/>standards</text:span></text:p>
          </table:table-cell>
          <table:table-cell table:style-name="Cell90">
            <text:p text:style-name="P227"><text:span text:style-name="T227_1">2,881</text:span></text:p>
          </table:table-cell>
          <table:table-cell table:style-name="Cell91">
            <text:p text:style-name="P228"><text:span text:style-name="T228_1">Outputs<text:s/>moderately<text:s/>exceeded<text:s/>expectation<text:s/>(A+)</text:span></text:p>
            <text:p text:style-name="P229"><text:span text:style-name="T229_1">Result:<text:s/>3,578</text:span></text:p>
          </table:table-cell>
        </table:table-row>
        <table:table-row table:style-name="Row28">
          <table:table-cell table:style-name="Cell92">
            <text:p text:style-name="P230"><text:span text:style-name="T230_1">3.2<text:s/>Number<text:s/>of<text:s/>adolescent<text:s/>girls<text:s/>supported<text:s/>to<text:s/>enrol<text:s/>and<text:s/>remain<text:s/>in<text:s/>formal<text:s/>and<text:s/>non-formal<text:s/>education,<text:s/>including<text:s/>through<text:s/>the<text:s/>transition<text:s/>from<text:s/>primary<text:s/>to<text:s/>secondary<text:s/>education<text:s/>through<text:s/></text:span><text:span text:style-name="T230_2">UNGP</text:span></text:p>
          </table:table-cell>
          <table:table-cell table:style-name="Cell93">
            <text:p text:style-name="P231"><text:span text:style-name="T231_1">2,608,075</text:span></text:p>
          </table:table-cell>
          <table:table-cell table:style-name="Cell94">
            <text:p text:style-name="P232"><text:span text:style-name="T232_1">Outputs<text:s/></text:span><text:bookmark-start text:name="_Int_OLbzFF1o"/><text:span text:style-name="T232_2">substantially<text:s/>exceeded</text:span><text:bookmark-end text:name="_Int_OLbzFF1o"/><text:span text:style-name="T232_3"><text:s/>expectation<text:s/>(A++)</text:span></text:p>
            <text:p text:style-name="P233"><text:span text:style-name="T233_1">Result:<text:s/>8,474,725</text:span></text:p>
          </table:table-cell>
        </table:table-row>
        <table:table-row table:style-name="Row29">
          <table:table-cell table:style-name="Cell95">
            <text:p text:style-name="P234"><text:span text:style-name="T234_1">3.3<text:s/>Number<text:s/>of<text:s/>service<text:s/>delivery<text:s/>points<text:s/>in<text:s/></text:span><text:span text:style-name="T234_2">UNGP</text:span><text:span text:style-name="T234_3"><text:s/>programme<text:s/>areas<text:s/>providing<text:s/>quality<text:s/>adolescent-responsive<text:s/>services<text:s/>(health,<text:s/>child<text:s/>protection/GBV)<text:s/>that<text:s/>meet<text:s/>minimum<text:s/>standards</text:span></text:p>
          </table:table-cell>
          <table:table-cell table:style-name="Cell96">
            <text:p text:style-name="P235"><text:span text:style-name="T235_1">7,343</text:span></text:p>
          </table:table-cell>
          <table:table-cell table:style-name="Cell97">
            <text:p text:style-name="P236"><text:span text:style-name="T236_1">Outputs<text:s/>met<text:s/>expectation<text:s/>(A)</text:span></text:p>
            <text:p text:style-name="P237"><text:span text:style-name="T237_1">Result:<text:s/>7,007</text:span></text:p>
          </table:table-cell>
        </table:table-row>
        <table:table-row table:style-name="Row30">
          <table:table-cell table:style-name="Cell98">
            <text:p text:style-name="P238"><text:span text:style-name="T238_1">3.4<text:s/>Number<text:s/>(and<text:s/>proportion)<text:s/>of<text:s/></text:span><text:span text:style-name="T238_2">UNGP</text:span><text:span text:style-name="T238_3"><text:s/>partnerships<text:s/>(both<text:s/>formal<text:s/>and<text:s/>informal)<text:s/>established<text:s/>to<text:s/>deliver<text:s/>adolescent-responsive<text:s/>social<text:s/>protection,<text:s/>poverty<text:s/>reduction,<text:s/>and<text:s/>economic<text:s/>empowerment<text:s/>programs<text:s/>and<text:s/>services</text:span></text:p>
          </table:table-cell>
          <table:table-cell table:style-name="Cell99">
            <text:p text:style-name="P239"><text:span text:style-name="T239_1">596</text:span></text:p>
          </table:table-cell>
          <table:table-cell table:style-name="Cell100">
            <text:p text:style-name="P240"><text:span text:style-name="T240_1">Outputs<text:s/></text:span><text:bookmark-start text:name="_Int_q2scVIji"/><text:span text:style-name="T240_2">substantially<text:s/>did</text:span><text:bookmark-end text:name="_Int_q2scVIji"/><text:span text:style-name="T240_3"><text:s/>not<text:s/>meet<text:s/>expectation<text:s/>(C)</text:span></text:p>
            <text:p text:style-name="P241"><text:span text:style-name="T241_1">Result:<text:s/>282</text:span></text:p>
          </table:table-cell>
        </table:table-row>
      </table:table>
      <text:p text:style-name="P242"/>
      <text:p text:style-name="P243"><text:span text:style-name="T243_1">Briefly<text:s/>describe<text:s/>the<text:s/>output’s<text:s/>activities<text:s/>and<text:s/>provide<text:s/>supporting<text:s/>narrative<text:s/>for<text:s/>the<text:s/>score.<text:s/></text:span></text:p>
      <text:p text:style-name="P244"/>
      <text:p text:style-name="P245"><text:span text:style-name="T245_1">This<text:s/>output<text:s/>focuses<text:s/>on<text:s/>strengthening<text:s/></text:span><text:span text:style-name="T245_2">the<text:s/>capacity<text:s/>of<text:s/></text:span><text:span text:style-name="T245_3">health,<text:s/>education,<text:s/></text:span><text:span text:style-name="T245_4">gender-based<text:s/>violence<text:s/>(</text:span><text:span text:style-name="T245_5">GBV</text:span><text:span text:style-name="T245_6">)</text:span><text:span text:style-name="T245_7"><text:s/></text:span><text:span text:style-name="T245_8">services</text:span><text:span text:style-name="T245_9">,</text:span><text:span text:style-name="T245_10"><text:s/></text:span><text:span text:style-name="T245_11">and<text:s/></text:span><text:span text:style-name="T245_12">soci</text:span><text:span text:style-name="T245_13">al<text:s/></text:span><text:span text:style-name="T245_14">and<text:s/></text:span><text:span text:style-name="T245_15">child<text:s/></text:span><text:span text:style-name="T245_16">protection</text:span><text:span text:style-name="T245_17"><text:s/></text:span><text:span text:style-name="T245_18">s</text:span><text:span text:style-name="T245_19">ystem</text:span><text:span text:style-name="T245_20">s<text:s/>to<text:s/></text:span><text:span text:style-name="T245_21">deliver<text:s/>gender-responsive<text:s/>services<text:s/>to<text:s/>girls</text:span><text:span text:style-name="T245_22">.</text:span><text:span text:style-name="T245_23"><text:s/></text:span></text:p>
      <text:p text:style-name="P246"/>
      <text:p text:style-name="P247"><text:span text:style-name="T247_1">The<text:s/></text:span><text:span text:style-name="T247_2">UNGP<text:s/></text:span><text:span text:style-name="T247_3">primarily<text:s/></text:span><text:span text:style-name="T247_4">aims<text:s/>to<text:s/></text:span><text:span text:style-name="T247_5">strengthen</text:span><text:span text:style-name="T247_6"><text:s/>national<text:s/>systems<text:s/>by<text:s/>leveraging<text:s/>existing<text:s/>government<text:s/>and<text:s/>civil<text:s/>society<text:s/>initiatives.<text:s/></text:span><text:span text:style-name="T247_7">It</text:span><text:span text:style-name="T247_8"><text:s/></text:span><text:span text:style-name="T247_9">exceeded<text:s/></text:span><text:span text:style-name="T247_10">target</text:span><text:span text:style-name="T247_11">s</text:span><text:span text:style-name="T247_12"><text:s/>for<text:s/></text:span><text:span text:style-name="T247_13">indicator<text:s/></text:span><text:span text:style-name="T247_14">3.1,<text:s/></text:span><text:span text:style-name="T247_15">increas</text:span><text:span text:style-name="T247_16">ing</text:span><text:span text:style-name="T247_17"><text:s/>the<text:s/>capabilities<text:s/>of<text:s/>3,578<text:s/>schools<text:s/>and<text:s/>non-formal<text:s/>education<text:s/>institutions<text:s/></text:span><text:span text:style-name="T247_18">across<text:s/>all<text:s/>focus<text:s/>countries</text:span><text:span text:style-name="T247_19"><text:s/>to<text:s/>create<text:s/>safe,<text:s/></text:span><text:span text:style-name="T247_20">supportive,</text:span><text:span text:style-name="T247_21"><text:s/>and<text:s/>inclusive<text:s/>environments.<text:s/></text:span><text:span text:style-name="T247_22">It<text:s/>also<text:s/></text:span><text:span text:style-name="T247_23">substantially<text:s/>exceed</text:span><text:span text:style-name="T247_24">ed</text:span><text:span text:style-name="T247_25"><text:s/>the<text:s/>target<text:s/>for</text:span><text:span text:style-name="T247_26"><text:s/>3.2</text:span><text:span text:style-name="T247_27"><text:s/></text:span><text:span text:style-name="T247_28">(</text:span><text:span text:style-name="T247_29">number<text:s/>of<text:s/>girls<text:s/>supported<text:s/>to<text:s/>enrol<text:s/>or<text:s/>remain<text:s/>in<text:s/>school</text:span><text:span text:style-name="T247_30">)</text:span><text:span text:style-name="T247_31">,<text:s/>with<text:s/>close<text:s/>to<text:s/>8.5<text:s/>million<text:s/>impacted,<text:s/></text:span><text:span text:style-name="T247_32">the<text:s/>majority</text:span><text:span text:style-name="T247_33"><text:s/>in<text:s/>In</text:span><text:span text:style-name="T247_34">dia.<text:s/></text:span><text:span text:style-name="T247_35">This<text:s/>was<text:s/>achieved<text:s/>through<text:s/>a<text:s/>variety<text:s/>of<text:s/></text:span><text:span text:style-name="T247_36">locally<text:s/></text:span><text:span text:style-name="T247_37">tailored<text:s/>interventions<text:s/>including</text:span><text:span text:style-name="T247_38">:</text:span></text:p>
      <text:p text:style-name="P248"/>
      <text:list text:style-name="LS31" xml:id="list14">
        <text:list-item>
          <text:p text:style-name="P249"><text:span text:style-name="T249_1">In<text:s/></text:span><text:span text:style-name="T249_2">Niger</text:span><text:span text:style-name="T249_3"><text:s/></text:span><text:span text:style-name="T249_4">10,678<text:s/>girls<text:s/>were<text:s/>supported<text:s/>back<text:s/>to<text:s/>school<text:s/>through<text:s/>mentorship<text:s/>programmes<text:s/>and<text:s/>village<text:s/>child<text:s/>protection<text:s/>committees</text:span><text:span text:style-name="T249_5">.<text:s/></text:span></text:p>
        </text:list-item>
        <text:list-item>
          <text:p text:style-name="P250"><text:span text:style-name="T250_1">In<text:s/></text:span><text:span text:style-name="T250_2">Ethiopia</text:span><text:span text:style-name="T250_3"><text:s/>more<text:s/>than<text:s/>6</text:span><text:span text:style-name="T250_4">,</text:span><text:span text:style-name="T250_5">000<text:s/>girls<text:s/>were<text:s/>supported<text:s/>back<text:s/>to<text:s/>school,<text:s/>with<text:s/>provision<text:s/>of<text:s/></text:span><text:span text:style-name="T250_6">school<text:s/>and<text:s/>sanitary<text:s/>materials,<text:s/>back-to-school<text:s/>campaigns<text:s/>and<text:s/>gender<text:s/>clubs<text:s/>contributing<text:s/>to<text:s/>this<text:s/>outcome.<text:s/></text:span></text:p>
        </text:list-item>
        <text:list-item>
          <text:p text:style-name="P251"><text:span text:style-name="T251_1">In<text:s/></text:span><text:span text:style-name="T251_2">Zambia,</text:span><text:span text:style-name="T251_3"><text:s/></text:span><text:span text:style-name="T251_4">the<text:s/>programme<text:s/>is<text:s/>leveraging<text:s/>the<text:s/>Government</text:span><text:span text:style-name="T251_5">’</text:span><text:span text:style-name="T251_6">s<text:s/>free<text:s/>basic<text:s/>education<text:s/>policy<text:s/>to<text:s/>increase<text:s/>school<text:s/>enrolment<text:s/>and<text:s/>retention<text:s/>rates</text:span><text:span text:style-name="T251_7">.<text:s/>In<text:s/>provinces<text:s/>where<text:s/>the<text:s/>programme<text:s/>operates<text:s/>school<text:s/>enrolment<text:s/>figures<text:s/>are<text:s/>increasing,<text:s/>with<text:s/>school-based<text:s/>Menstrual<text:s/></text:span><text:span text:style-name="T251_8">Hygiene</text:span><text:span text:style-name="T251_9"><text:s/>Management<text:s/>intervention</text:span><text:span text:style-name="T251_10">s</text:span><text:span text:style-name="T251_11"><text:s/></text:span><text:span text:style-name="T251_12">reducing<text:s/></text:span><text:span text:style-name="T251_13">girls'</text:span><text:span text:style-name="T251_14"><text:s/>absenteeism.<text:s/></text:span></text:p>
        </text:list-item>
      </text:list>
      <text:p text:style-name="P252"><text:span text:style-name="T252_1">The<text:s/></text:span><text:span text:style-name="T252_2">UNGP</text:span><text:span text:style-name="T252_3"><text:s/>fell<text:s/></text:span><text:bookmark-start text:name="_Int_J3bXih1r"/><text:span text:style-name="T252_4">substantially<text:s/>short</text:span><text:bookmark-end text:name="_Int_J3bXih1r"/><text:span text:style-name="T252_5"><text:s/>of<text:s/>the<text:s/>target<text:s/>number<text:s/>of<text:s/>partnerships<text:s/>delivering<text:s/>adolescent-responsive<text:s/>poverty<text:s/>reduction<text:s/></text:span><text:span text:style-name="T252_6">services</text:span><text:span text:style-name="T252_7"><text:s/>(</text:span><text:span text:style-name="T252_8">indicator<text:s/></text:span><text:span text:style-name="T252_9">3.4</text:span><text:span text:style-name="T252_10">).<text:s/>This<text:s/>is<text:s/>attributed<text:s/>to<text:s/>budget<text:s/>reductions<text:s/>m</text:span><text:span text:style-name="T252_11">ade<text:s/>to<text:s/></text:span><text:span text:style-name="T252_12">c</text:span><text:span text:style-name="T252_13">ountry<text:s/></text:span><text:span text:style-name="T252_14">o</text:span><text:span text:style-name="T252_15">ffices</text:span><text:span text:style-name="T252_16"><text:s/>in<text:s/>2024</text:span><text:span text:style-name="T252_17"><text:s/>and<text:s/>reduced<text:s/>investments<text:s/>in<text:s/>social<text:s/>protection<text:s/>programmes</text:span><text:span text:style-name="T252_18">.</text:span><text:span text:style-name="T252_19"><text:s/></text:span><text:span text:style-name="T252_20">Though<text:s/>the<text:s/>number<text:s/>of<text:s/>partnerships<text:s/>delivering<text:s/>services<text:s/>was<text:s/>lower<text:s/>than<text:s/>planned,<text:s/>t</text:span><text:span text:style-name="T252_21">he<text:s/>programme<text:s/></text:span><text:span text:style-name="T252_22">still<text:s/></text:span><text:span text:style-name="T252_23">delivered<text:s/>social<text:s/>protection,<text:s/>poverty<text:s/>reduction<text:s/>and<text:s/>economic<text:s/>empowerment<text:s/></text:span><text:span text:style-name="T252_24">programmes</text:span><text:span text:style-name="T252_25"><text:s/></text:span><text:span text:style-name="T252_26">reach</text:span><text:span text:style-name="T252_27">ing</text:span><text:span text:style-name="T252_28"><text:s/>over<text:s/>3.5<text:s/>million<text:s/>adolescent<text:s/>girls<text:s/>in<text:s/>2024.<text:s/></text:span><text:span text:style-name="T252_29">Overall,<text:s/>this<text:s/>Output<text:s/>is<text:s/>scored<text:s/>A.<text:s/></text:span></text:p>
      <text:p text:style-name="P253"/>
      <text:p text:style-name="P254"><text:span text:style-name="T254_1">Describe<text:s/>any<text:s/>changes<text:s/>to<text:s/>this<text:s/>output<text:s/>during<text:s/>the<text:s/>past<text:s/>year,<text:s/>and<text:s/>any<text:s/>planned<text:s/>changes<text:s/></text:span><text:bookmark-start text:name="_Int_llTrdeGo"/><text:span text:style-name="T254_2">as<text:s/>a<text:s/>result<text:s/>of</text:span><text:bookmark-end text:name="_Int_llTrdeGo"/><text:span text:style-name="T254_3"><text:s/>this<text:s/>review.</text:span></text:p>
      <text:p text:style-name="P255"/>
      <text:p text:style-name="P256"><text:span text:style-name="T256_1">As<text:s/>part<text:s/>of<text:s/></text:span><text:span text:style-name="T256_2">adaptations<text:s/>made<text:s/>to<text:s/></text:span><text:span text:style-name="T256_3">Phase<text:s/>III<text:s/></text:span><text:span text:style-name="T256_4">of</text:span><text:span text:style-name="T256_5"><text:s/>the<text:s/></text:span><text:span text:style-name="T256_6">UNGP</text:span><text:span text:style-name="T256_7"><text:s/></text:span><text:span text:style-name="T256_8">a<text:s/>new<text:s/>indicator<text:s/>measuring<text:s/>access<text:s/>to<text:s/>prevention<text:s/>and<text:s/>protection<text:s/>services</text:span><text:span text:style-name="T256_9"><text:s/>was<text:s/>created</text:span><text:span text:style-name="T256_10">.<text:s/>Though<text:s/></text:span><text:span text:style-name="T256_11">this<text:s/></text:span><text:span text:style-name="T256_12">was<text:s/>not</text:span><text:span text:style-name="T256_13"><text:s/>incorporated<text:s/>into<text:s/>the<text:s/>AAECM<text:s/>II<text:s/>res</text:span><text:span text:style-name="T256_14">ults<text:s/>framework,<text:s/></text:span><text:span text:style-name="T256_15">it</text:span><text:span text:style-name="T256_16"><text:s/>demonstrates<text:s/></text:span><text:bookmark-start text:name="_Int_ZsdYOQBp"/><text:span text:style-name="T256_17">strong<text:s/>performance</text:span><text:bookmark-end text:name="_Int_ZsdYOQBp"/><text:span text:style-name="T256_18"><text:s/>with<text:s/>2,532,021<text:s/>girls<text:s/>and<text:s/>boys<text:s/>in<text:s/>programme<text:s/>areas<text:s/>accessing<text:s/>protection<text:s/>and<text:s/>prevention<text:s/>services.</text:span><text:span text:style-name="T256_19"><text:s/></text:span></text:p>
      <text:p text:style-name="P257"/>
      <text:p text:style-name="P258"><text:span text:style-name="T258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259"/>
      <text:p text:style-name="P260"><text:span text:style-name="T260_1">The<text:s/>adaptations<text:s/>made<text:s/>to<text:s/>the<text:s/></text:span><text:span text:style-name="T260_2">UNGP<text:s/></text:span><text:span text:style-name="T260_3">Phase<text:s/>III<text:s/>results<text:s/>framework<text:s/>have<text:s/>reorganised<text:s/>some<text:s/>outcomes<text:s/>and<text:s/>outputs<text:s/>which<text:s/>the<text:s/>AAECM<text:s/>II<text:s/>results<text:s/>framework<text:s/>could<text:s/>better<text:s/>reflect<text:s/>in<text:s/>future,<text:s/>as<text:s/>noted<text:s/>in<text:s/>the<text:s/>overall<text:s/>summary<text:s/>of<text:s/>this<text:s/>review.<text:s/></text:span><text:span text:style-name="T260_4">In<text:s/>2024</text:span><text:span text:style-name="T260_5">,</text:span><text:span text:style-name="T260_6"><text:s/>performance<text:s/></text:span><text:span text:style-name="T260_7">look</text:span><text:span text:style-name="T260_8">s<text:s/>varied<text:s/>with<text:s/>overall<text:s/>outputs<text:s/>significantly<text:s/>over</text:span><text:span text:style-name="T260_9"><text:s/>and<text:s/>under<text:s/></text:span><text:span text:style-name="T260_10">achieving</text:span><text:span text:style-name="T260_11"><text:s/>and<text:s/>i</text:span><text:span text:style-name="T260_12">nconsistency</text:span><text:span text:style-name="T260_13"><text:s/>between<text:s/>the<text:s/>perfor</text:span><text:span text:style-name="T260_14">mance<text:s/>of<text:s/>different<text:s/></text:span><text:span text:style-name="T260_15">c</text:span><text:span text:style-name="T260_16">ountry<text:s/></text:span><text:span text:style-name="T260_17">o</text:span><text:span text:style-name="T260_18">ffices</text:span><text:span text:style-name="T260_19"><text:s/>also<text:s/></text:span><text:span text:style-name="T260_20">being<text:s/></text:span><text:span text:style-name="T260_21">notable</text:span><text:span text:style-name="T260_22">.<text:s/></text:span><text:span text:style-name="T260_23">Ref</text:span><text:span text:style-name="T260_24">i</text:span><text:span text:style-name="T260_25">ning<text:s/>the<text:s/>AAECM<text:s/>II<text:s/>results<text:s/>framework<text:s/>would<text:s/>provide<text:s/>a<text:s/>clearer<text:s/>picture<text:s/>of<text:s/>progress.<text:s/></text:span><text:span text:style-name="T260_26">Progress<text:s/>has<text:s/>been<text:s/>made<text:s/>towards<text:s/>mainstreaming<text:s/>gender<text:s/>considerations<text:s/>into<text:s/></text:span><text:span text:style-name="T260_27">existing</text:span><text:span text:style-name="T260_28"><text:s/>national<text:s/>social<text:s/>protection<text:s/>programmes.<text:s/>The<text:s/>UNGP<text:s/>should<text:s/>continue<text:s/></text:span><text:span text:style-name="T260_29">focusin</text:span><text:span text:style-name="T260_30">g</text:span><text:span text:style-name="T260_31"><text:s/>on<text:s/>leveraging<text:s/>established<text:s/>large-scale<text:s/>initiatives<text:s/></text:span><text:span text:style-name="T260_32">to<text:s/>achieve<text:s/>sustainable<text:s/>results<text:s/>at<text:s/>scale.</text:span></text:p>
      <text:p text:style-name="P261"/>
      <table:table table:style-name="Table10"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31">
          <table:table-cell table:style-name="Cell101" table:number-columns-spanned="2">
            <text:p text:style-name="P262"><text:span text:style-name="T262_1">Output<text:s/>Title<text:s/></text:span></text:p>
          </table:table-cell>
          <table:covered-table-cell/>
          <table:table-cell table:style-name="Cell102" table:number-columns-spanned="2">
            <text:p text:style-name="P263"><text:span text:style-name="T263_1">Policy<text:s/>and<text:s/>legal<text:s/>environments,<text:s/>and<text:s/>growth<text:s/>of<text:s/>social<text:s/>movements<text:s/>against<text:s/>child<text:s/>marriage,<text:s/>facilitate<text:s/>a<text:s/>more<text:s/>enabling<text:s/>environment<text:s/>at<text:s/>local<text:s/>and<text:s/>national<text:s/>level</text:span><text:span text:style-name="T263_2"><text:s/>(</text:span><text:span text:style-name="T263_3">UNGP</text:span><text:span text:style-name="T263_4">)</text:span></text:p>
          </table:table-cell>
          <table:covered-table-cell/>
        </table:table-row>
        <table:table-row table:style-name="Row32">
          <table:table-cell table:style-name="Cell103">
            <text:p text:style-name="P264"><text:span text:style-name="T264_1">Output<text:s/>number:<text:s/></text:span></text:p>
          </table:table-cell>
          <table:table-cell table:style-name="Cell104">
            <text:p text:style-name="P265"><text:span text:style-name="T265_1">4</text:span></text:p>
          </table:table-cell>
          <table:table-cell table:style-name="Cell105">
            <text:p text:style-name="P266"><text:span text:style-name="T266_1">Output<text:s/>Score:<text:s/></text:span></text:p>
          </table:table-cell>
          <table:table-cell table:style-name="Cell106">
            <text:p text:style-name="P267"><text:span text:style-name="T267_1">A+</text:span></text:p>
          </table:table-cell>
        </table:table-row>
        <table:table-row table:style-name="Row33">
          <table:table-cell table:style-name="Cell107">
            <text:p text:style-name="P268"><text:span text:style-name="T268_1">Impact<text:s/>weighting<text:s/>(%):<text:s text:c="2"/></text:span></text:p>
          </table:table-cell>
          <table:table-cell table:style-name="Cell108">
            <text:p text:style-name="P269"><text:span text:style-name="T269_1">20%</text:span></text:p>
          </table:table-cell>
          <table:table-cell table:style-name="Cell109">
            <text:p text:style-name="P270"><text:span text:style-name="T270_1">Weighting<text:s/>revised<text:s/>since<text:s/>last<text:s/></text:span><text:span text:style-name="T270_2">AR?</text:span><text:span text:style-name="T270_3"><text:s/></text:span></text:p>
          </table:table-cell>
          <table:table-cell table:style-name="Cell110">
            <text:p text:style-name="P271"><text:span text:style-name="T271_1">Yes,<text:s/>up</text:span></text:p>
          </table:table-cell>
        </table:table-row>
      </table:table>
      <text:p text:style-name="P272"/>
      <table:table table:style-name="Table11">
        <table:table-column table:style-name="Column39"/>
        <table:table-column table:style-name="Column40"/>
        <table:table-column table:style-name="Column41"/>
        <table:table-row table:style-name="Row34">
          <table:table-cell table:style-name="Cell111">
            <text:p text:style-name="P273"><text:span text:style-name="T273_1">Indicator(s)</text:span></text:p>
          </table:table-cell>
          <table:table-cell table:style-name="Cell112">
            <text:p text:style-name="P274"><text:span text:style-name="T274_1">Milestone(s)<text:s/>for<text:s/>this<text:s/>review</text:span></text:p>
          </table:table-cell>
          <table:table-cell table:style-name="Cell113">
            <text:p text:style-name="P275"><text:span text:style-name="T275_1">Progress<text:s/></text:span></text:p>
          </table:table-cell>
        </table:table-row>
        <table:table-row table:style-name="Row35">
          <table:table-cell table:style-name="Cell114">
            <text:p text:style-name="P276"><text:span text:style-name="T276_1">4.1<text:s/>Number<text:s/>of<text:s/>policies<text:s/>or<text:s/>legal<text:s/>instruments<text:s/>addressing<text:s/>child<text:s/>marriage<text:s/>drafted,<text:s/>proposed,<text:s/>or<text:s/>adopted<text:s/>at<text:s/>national<text:s/>and<text:s/>subnational<text:s/>level<text:s/>with<text:s/></text:span><text:span text:style-name="T276_2">UNGP</text:span><text:span text:style-name="T276_3"><text:s/>support</text:span></text:p>
          </table:table-cell>
          <table:table-cell table:style-name="Cell115">
            <text:p text:style-name="P277"><text:span text:style-name="T277_1">56</text:span></text:p>
          </table:table-cell>
          <table:table-cell table:style-name="Cell116">
            <text:p text:style-name="P278"><text:span text:style-name="T278_1">Outputs<text:s/>moderately<text:s/>exceeded<text:s/>expectation<text:s/>(A+)</text:span></text:p>
            <text:p text:style-name="P279"/>
            <text:p text:style-name="P280"><text:span text:style-name="T280_1">Result:<text:s/>81</text:span></text:p>
          </table:table-cell>
        </table:table-row>
        <table:table-row table:style-name="Row36">
          <table:table-cell table:style-name="Cell117">
            <text:p text:style-name="P281"><text:span text:style-name="T281_1">4.2<text:s/>Number<text:s/>of<text:s/>civil<text:s/>society<text:s/>organizations<text:s/>(CSOs)<text:s/>newly<text:s/>mobilized<text:s/>in<text:s/>support<text:s/>of<text:s/>challenging<text:s/>social<text:s/>norms<text:s/>and<text:s/>promoting<text:s/>gender<text:s/>equality<text:s/>by<text:s/>the<text:s/></text:span><text:span text:style-name="T281_2">UNGP</text:span></text:p>
          </table:table-cell>
          <table:table-cell table:style-name="Cell118">
            <text:p text:style-name="P282"><text:span text:style-name="T282_1">5,681</text:span></text:p>
          </table:table-cell>
          <table:table-cell table:style-name="Cell119">
            <text:p text:style-name="P283"><text:span text:style-name="T283_1">Outputs<text:s/>moderately<text:s/>exceeded<text:s/>expectation<text:s/>(A+)</text:span></text:p>
            <text:p text:style-name="P284"/>
            <text:p text:style-name="P285"><text:span text:style-name="T285_1">Result:<text:s/>8,482</text:span></text:p>
          </table:table-cell>
        </table:table-row>
      </table:table>
      <text:p text:style-name="P286"/>
      <text:p text:style-name="P287"><text:span text:style-name="T287_1">Briefly<text:s/>describe<text:s/>the<text:s/>output’s<text:s/>activities<text:s/>and<text:s/>provide<text:s/>supporting<text:s/>narrative<text:s/>for<text:s/>the<text:s/>score.<text:s/></text:span></text:p>
      <text:p text:style-name="P288"/>
      <text:p text:style-name="P289"><text:span text:style-name="T289_1">This<text:s/>output<text:s/>focuses<text:s/>on<text:s/>how<text:s/>the<text:s/></text:span><text:span text:style-name="T289_2">UNGP</text:span><text:span text:style-name="T289_3"><text:s/>influences<text:s/>the<text:s/>broader<text:s/>enabling<text:s/>environment<text:s/>for<text:s/>ending<text:s/>child<text:s/>marriage,<text:s/>including<text:s/>through<text:s/>improving<text:s/>legislative<text:s/>and<text:s/>policy<text:s/>environments<text:s/>within<text:s/>the<text:s/>12<text:s/></text:span><text:span text:style-name="T289_4">focus<text:s/>countries<text:s/>and<text:s/>beyond.<text:s/></text:span><text:span text:style-name="T289_5">It<text:s/>also<text:s/>focuses<text:s/>on<text:s/></text:span><text:span text:style-name="T289_6">involving<text:s/></text:span><text:span text:style-name="T289_7">grassroots<text:s/>organisations<text:s/></text:span><text:span text:style-name="T289_8">and<text:s/>their<text:s/></text:span><text:span text:style-name="T289_9">voices<text:s/>and<text:s/>knowledge<text:s/>in<text:s/></text:span><text:span text:style-name="T289_10">UNGP</text:span><text:span text:style-name="T289_11"><text:s/></text:span><text:span text:style-name="T289_12">d</text:span><text:span text:style-name="T289_13">esign</text:span><text:span text:style-name="T289_14"><text:s/>and<text:s/>delivery.<text:s/></text:span></text:p>
      <text:p text:style-name="P290"/>
      <text:p text:style-name="P291"><text:span text:style-name="T291_1">The<text:s/>UNGP<text:s/></text:span><text:span text:style-name="T291_2">is<text:s/>well<text:s/>positioned</text:span><text:span text:style-name="T291_3"><text:s/>to<text:s/>influence<text:s/>national<text:s/>and<text:s/>subnational<text:s/>laws<text:s/>and<text:s/>policies<text:s/>and<text:s/>performed<text:s/>strongly<text:s/>against<text:s/>indicator<text:s/>4.1<text:s/>with<text:s/></text:span><text:span text:style-name="T291_4">81<text:s/>policies<text:s/>and<text:s/>legal<text:s/>instruments<text:s/>being<text:s/>drafted,<text:s/>proposed,<text:s/>or<text:s/>adopted<text:s/></text:span><text:span text:style-name="T291_5">in<text:s/>2024,<text:s/>with<text:s/>UNGP<text:s/>support.<text:s/></text:span><text:span text:style-name="T291_6">In<text:s/></text:span><text:span text:style-name="T291_7">Zambia,</text:span><text:span text:style-name="T291_8"><text:s/>the<text:s/>amendment<text:s/>of<text:s/>the<text:s/>Marriage<text:s/>Act<text:s/>(1918)<text:s/>in<text:s/>December<text:s/>2023</text:span><text:span text:style-name="T291_9"><text:s/>harmonised<text:s/>its<text:s/>legal<text:s/>framework</text:span><text:span text:style-name="T291_10">,<text:s/>setting<text:s/>18<text:s/>as<text:s/>the<text:s/>minimum<text:s/>age<text:s/>of<text:s/>marriage<text:s/>without<text:s/>exceptions.<text:s/>Throughout<text:s/>2024,<text:s/>the<text:s/>UNGP<text:s/>supported<text:s/>effective<text:s/>implementation<text:s/>of<text:s/>this<text:s/>change,<text:s/>dissem</text:span><text:span text:style-name="T291_11">inating<text:s/>a<text:s/>policy<text:s/>brief<text:s/>clarifying<text:s/>legal<text:s/>changes<text:s/>and<text:s/>engaging<text:s/>with<text:s/>traditional<text:s/>leaders</text:span><text:span text:style-name="T291_12">.<text:s/>This<text:s/>engagement<text:s/>led<text:s/>to<text:s/>the<text:s/>House<text:s/>of<text:s/>Chiefs<text:s/>endorsing<text:s/>the<text:s/>development<text:s/>of<text:s/>national<text:s/>guidelines</text:span><text:span text:style-name="T291_13"><text:s/></text:span><text:span text:style-name="T291_14">for<text:s/>customary<text:s/>by-laws,<text:s/>to<text:s/>strengthen<text:s/>alignment<text:s/>at<text:s/>community<text:s/>level.<text:s/></text:span></text:p>
      <text:p text:style-name="P292"/>
      <text:p text:style-name="P293"><text:span text:style-name="T293_1">A<text:s/>further<text:s/>301<text:s/>subnational<text:s/>plans<text:s/>to<text:s/>address<text:s/>child<text:s/>marriage<text:s/>were<text:s/>implemented<text:s/>across<text:s/>the<text:s/>focus<text:s/>countries<text:s/>and<text:s/>nine<text:s/>policy<text:s/>and<text:s/>budget<text:s/>analysis<text:s/>documents<text:s/>informed<text:s/>multisectoral<text:s/>gender-responsive<text:s/>planning<text:s/>to<text:s/>address<text:s/>child<text:s/>marriage.<text:s/></text:span></text:p>
      <text:p text:style-name="P294"/>
      <text:p text:style-name="P295"><text:span text:style-name="T295_1">Although<text:s/>noting<text:s/>the<text:s/>financial<text:s/>and<text:s/>administrative<text:s/>risks<text:s/>of<text:s/>working<text:s/>with<text:s/>smaller<text:s/>organisations,<text:s/>The<text:s/>UNGP</text:span><text:span text:style-name="T295_2"><text:s/>also<text:s/></text:span><text:span text:style-name="T295_3">performed</text:span><text:span text:style-name="T295_4"><text:s/>strongly<text:s/></text:span><text:span text:style-name="T295_5">against<text:s/>indicator<text:s/></text:span><text:span text:style-name="T295_6">4</text:span><text:span text:style-name="T295_7">.2</text:span><text:span text:style-name="T295_8">,<text:s/></text:span><text:span text:style-name="T295_9">engaging<text:s/></text:span><text:span text:style-name="T295_10">8</text:span><text:span text:style-name="T295_11">,</text:span><text:span text:style-name="T295_12">482<text:s/></text:span><text:span text:style-name="T295_13">CSOs</text:span><text:span text:style-name="T295_14">,<text:s/>particularly<text:s/>women-led<text:s/>and<text:s/>youth-led<text:s/>organisations,</text:span><text:span text:style-name="T295_15"><text:s/></text:span><text:span text:style-name="T295_16">in<text:s/>support<text:s/>of<text:s/></text:span><text:span text:style-name="T295_17">the<text:s/></text:span><text:span text:style-name="T295_18">programme’s</text:span><text:span text:style-name="T295_19"><text:s/>goals</text:span><text:span text:style-name="T295_20">.</text:span><text:span text:style-name="T295_21"><text:s/></text:span><text:span text:style-name="T295_22">Key<text:s/>achievements<text:s/>include:<text:s/></text:span></text:p>
      <text:p text:style-name="P296"/>
      <text:list text:style-name="LS32" xml:id="list17">
        <text:list-item>
          <text:p text:style-name="P297"><text:span text:style-name="T297_1">Providing<text:s/>direct<text:s/>capacity<text:s/>building<text:s/>support<text:s/>to<text:s/>284<text:s/>CSOs<text:s/>in<text:s/></text:span><text:span text:style-name="T297_2">Bangladesh</text:span></text:p>
        </text:list-item>
        <text:list-item>
          <text:p text:style-name="P298"><text:span text:style-name="T298_1">Partnering<text:s/>with<text:s/>a<text:s/>coalition<text:s/>of<text:s/>77<text:s/>organisations<text:s/>working<text:s/>to<text:s/>address<text:s/>child<text:s/>marriag</text:span><text:span text:style-name="T298_2">e<text:s/>in<text:s/></text:span><text:span text:style-name="T298_3">Burkina<text:s/>Faso</text:span><text:span text:style-name="T298_4"><text:s/></text:span></text:p>
        </text:list-item>
        <text:list-item>
          <text:p text:style-name="P299"><text:span text:style-name="T299_1">Engaging<text:s/>180<text:s/>community<text:s/>stakeholders<text:s/>in<text:s/></text:span><text:span text:style-name="T299_2">Sierra<text:s/>Leone</text:span><text:span text:style-name="T299_3"><text:s/>in<text:s/>dialogues<text:s/>around<text:s/></text:span><text:span text:style-name="T299_4">barriers<text:s/>to<text:s/>girls'<text:s/>leadership</text:span></text:p>
        </text:list-item>
        <text:list-item>
          <text:p text:style-name="P300"><text:span text:style-name="T300_1">Expanding<text:s/>partnerships<text:s/>with<text:s/></text:span><text:span text:style-name="T300_2">women-led<text:s/></text:span><text:span text:style-name="T300_3">(WLO)</text:span><text:span text:style-name="T300_4"><text:s/>and<text:s/></text:span><text:span text:style-name="T300_5">youth-led<text:s/></text:span><text:span text:style-name="T300_6">(YLO)<text:s/></text:span><text:span text:style-name="T300_7">organisations</text:span><text:span text:style-name="T300_8"><text:s/>in<text:s/></text:span><text:span text:style-name="T300_9">Yemen</text:span><text:span text:style-name="T300_10">.<text:s/></text:span></text:p>
        </text:list-item>
      </text:list>
      <text:p text:style-name="P301"><text:span text:style-name="T301_1">Describe<text:s/>any<text:s/>changes<text:s/>to<text:s/>this<text:s/>output<text:s/>during<text:s/>the<text:s/>past<text:s/>year,<text:s/>and<text:s/>any<text:s/>planned<text:s/>changes<text:s/></text:span><text:bookmark-start text:name="_Int_b7otF8B4"/><text:span text:style-name="T301_2">as<text:s/>a<text:s/>result<text:s/>of</text:span><text:bookmark-end text:name="_Int_b7otF8B4"/><text:span text:style-name="T301_3"><text:s/>this<text:s/>review.<text:s/></text:span></text:p>
      <text:p text:style-name="P302"/>
      <text:p text:style-name="P303"><text:span text:style-name="T303_1">The<text:s/></text:span><text:span text:style-name="T303_2">AAECM<text:s/>II</text:span><text:span text:style-name="T303_3"><text:s/>results<text:s/>framework<text:s/>was<text:s/>revised<text:s/>in<text:s/>year<text:s/>to<text:s/>include<text:s/>an<text:s/>additional<text:s/>output<text:s/>to<text:s/>measure<text:s/>the<text:s/>progress<text:s/>of<text:s/>work<text:s/>delivered<text:s/>by<text:s/>GNB<text:s/>and<text:s/>GFF.<text:s/>As<text:s/>a<text:s/>result,<text:s/>the<text:s/>weighting<text:s/>of<text:s/>this<text:s/>and<text:s/>other<text:s/>outputs<text:s/>was<text:s/>revised<text:s/>and<text:s/>this<text:s/>indicator<text:s/>was<text:s/>revised<text:s/>up<text:s/>from<text:s/></text:span><text:span text:style-name="T303_4">10%<text:s/></text:span><text:span text:style-name="T303_5">to<text:s/>20%<text:s/>to<text:s/>evenly<text:s/>balance<text:s/>the<text:s/>overall<text:s/>weighting<text:s/>of<text:s/>indicators<text:s/>across<text:s/>the<text:s/>programme.</text:span><text:span text:style-name="T303_6"><text:s/>Overall,<text:s/>this<text:s/></text:span><text:span text:style-name="T303_7">o</text:span><text:span text:style-name="T303_8">utput<text:s/></text:span><text:span text:style-name="T303_9">s</text:span><text:span text:style-name="T303_10">cored</text:span><text:span text:style-name="T303_11"><text:s/>A+.<text:s/></text:span></text:p>
      <text:p text:style-name="P304"/>
      <text:p text:style-name="P305"><text:span text:style-name="T305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306"/>
      <text:p text:style-name="P307"><text:span text:style-name="T307_1">Building<text:s/>on<text:s/>feedback<text:s/>from<text:s/>previous<text:s/>years,<text:s/>the<text:s/>UNGP<text:s/>expanded<text:s/>partnerships<text:s/>with<text:s/>women-led<text:s/>organisations,<text:s/>increasing<text:s/>from<text:s/>74<text:s/>in<text:s/>2023<text:s/>to<text:s/>133<text:s/>in<text:s/>2024</text:span><text:span text:style-name="T307_2">,<text:s/>and<text:s/>partnering<text:s/>with<text:s/>1,3621<text:s/>youth-led<text:s/>organisations<text:s/>in<text:s/>this<text:s/>period.<text:s/></text:span><text:span text:style-name="T307_3">UNGP<text:s/>has<text:s/>also<text:s/>demonstrated<text:s/>progress<text:s/>in<text:s/>building<text:s/>the<text:s/>capacity<text:s/>of<text:s/>WLOs<text:s/>and<text:s/>YLOs<text:s/>and<text:s/>including<text:s/>their<text:s/>voices<text:s/>and<text:s/>knowledge<text:s/>into<text:s/>the<text:s/>programme.<text:s/></text:span><text:span text:style-name="T307_4">In<text:s/>2024,<text:s/>guidance<text:s/>on<text:s/>partnering<text:s/>with<text:s/>WLOs<text:s/>was<text:s/>co</text:span><text:span text:style-name="T307_5">-created<text:s/>with<text:s/>Girls<text:s/>Not<text:s/>Brides<text:s/>and<text:s/>the<text:s/>programme<text:s/>facilitated<text:s/>work</text:span><text:span text:style-name="T307_6">shops<text:s/>bringing<text:s/>WLOs<text:s/>together<text:s/>to<text:s/>share<text:s/>learning<text:s/>and<text:s/>build<text:s/>networks,<text:s/>including<text:s/>in<text:s/>East<text:s/>Africa<text:s/>where<text:s/>36<text:s/>WLOs<text:s/>from<text:s/>seven<text:s/>countries<text:s/></text:span><text:span text:style-name="T307_7">strengthened<text:s/>their<text:s/>movement.<text:s/></text:span><text:span text:style-name="T307_8">Overall,<text:s/>Phase<text:s/>III<text:s/>of<text:s/>the<text:s/>UNGP<text:s/>has<text:s/>started<text:s/>with<text:s/>progress<text:s/>towards<text:s/>actively<text:s/>incorporating<text:s/>WLOs<text:s/>and<text:s/>YLO</text:span><text:span text:style-name="T307_9">s<text:s/>into<text:s/>programme<text:s/>strategy,<text:s/></text:span><text:span text:style-name="T307_10">delivery,</text:span><text:span text:style-name="T307_11"><text:s/>and<text:s/>advocacy.<text:s/></text:span></text:p>
      <text:p text:style-name="P308"><text:span text:style-name="T308_1"><text:s/></text:span></text:p>
      <text:p text:style-name="P309"/>
      <table:table table:style-name="Table12">
        <table:table-column table:style-name="Column42"/>
        <table:table-column table:style-name="Column43"/>
        <table:table-column table:style-name="Column44"/>
        <table:table-column table:style-name="Column45"/>
        <table:table-row table:style-name="Row37">
          <table:table-cell table:style-name="Cell120" table:number-columns-spanned="2">
            <text:p text:style-name="P310"><text:span text:style-name="T310_1">Output<text:s/>Title<text:s/></text:span></text:p>
          </table:table-cell>
          <table:covered-table-cell/>
          <table:table-cell table:style-name="Cell121" table:number-columns-spanned="2">
            <text:p text:style-name="P311"><text:span text:style-name="T311_1">Strengthened<text:s/>civil<text:s/>society<text:s/>movements<text:s/>and<text:s/>grassroots<text:s/>organisations<text:s/>to<text:s/>end<text:s/>child<text:s/>marriage,<text:s/>comprised<text:s/>of<text:s/>diverse<text:s/>women<text:s/>and<text:s/>youth-led<text:s/>organisations,<text:s/>are<text:s/>better<text:s/>able<text:s/>to<text:s/></text:span><text:span text:style-name="T311_2">deliver<text:s/>change<text:s/>on<text:s/>the<text:s/>ground<text:s/>as<text:s/>well<text:s/>as<text:s/>facilitate<text:s/>a<text:s/>more<text:s/>enabling<text:s/>environment<text:s/>at<text:s/>the<text:s/>national<text:s/>and<text:s/>global<text:s/>level</text:span><text:span text:style-name="T311_3"><text:s/>(</text:span><text:span text:style-name="T311_4">GNB<text:s/></text:span><text:span text:style-name="T311_5">and</text:span><text:span text:style-name="T311_6"><text:s/>GFF</text:span><text:span text:style-name="T311_7">)</text:span></text:p>
          </table:table-cell>
          <table:covered-table-cell/>
        </table:table-row>
        <table:table-row table:style-name="Row38">
          <table:table-cell table:style-name="Cell122">
            <text:p text:style-name="P312"><text:span text:style-name="T312_1">Output<text:s/>number:<text:s/></text:span></text:p>
          </table:table-cell>
          <table:table-cell table:style-name="Cell123">
            <text:p text:style-name="P313"><text:span text:style-name="T313_1">5</text:span></text:p>
          </table:table-cell>
          <table:table-cell table:style-name="Cell124">
            <text:p text:style-name="P314"><text:span text:style-name="T314_1">Output<text:s/>Score:<text:s/></text:span></text:p>
          </table:table-cell>
          <table:table-cell table:style-name="Cell125">
            <text:p text:style-name="P315"><text:span text:style-name="T315_1">A</text:span></text:p>
          </table:table-cell>
        </table:table-row>
        <table:table-row table:style-name="Row39">
          <table:table-cell table:style-name="Cell126">
            <text:p text:style-name="P316"><text:span text:style-name="T316_1">Impact<text:s/>weighting<text:s/>(%):<text:s text:c="2"/></text:span></text:p>
          </table:table-cell>
          <table:table-cell table:style-name="Cell127">
            <text:p text:style-name="P317"><text:span text:style-name="T317_1">20%</text:span></text:p>
          </table:table-cell>
          <table:table-cell table:style-name="Cell128">
            <text:p text:style-name="P318"><text:span text:style-name="T318_1">Weighting<text:s/>revised<text:s/>since<text:s/>last<text:s/></text:span><text:span text:style-name="T318_2">AR?</text:span><text:span text:style-name="T318_3"><text:s/></text:span></text:p>
          </table:table-cell>
          <table:table-cell table:style-name="Cell129">
            <text:p text:style-name="P319"><text:span text:style-name="T319_1">Yes,<text:s/>new<text:s/>indicator</text:span></text:p>
          </table:table-cell>
        </table:table-row>
      </table:table>
      <text:p text:style-name="P320"/>
      <table:table table:style-name="Table13">
        <table:table-column table:style-name="Column46"/>
        <table:table-column table:style-name="Column47"/>
        <table:table-column table:style-name="Column48"/>
        <table:table-row table:style-name="Row40">
          <table:table-cell table:style-name="Cell130">
            <text:p text:style-name="P321"><text:span text:style-name="T321_1">Indicator(s)</text:span></text:p>
          </table:table-cell>
          <table:table-cell table:style-name="Cell131">
            <text:p text:style-name="P322"><text:span text:style-name="T322_1">Milestone(s)<text:s/>for<text:s/>this<text:s/>review</text:span></text:p>
          </table:table-cell>
          <table:table-cell table:style-name="Cell132">
            <text:p text:style-name="P323"><text:span text:style-name="T323_1">Progress<text:s/></text:span></text:p>
          </table:table-cell>
        </table:table-row>
        <table:table-row table:style-name="Row41">
          <table:table-cell table:style-name="Cell133">
            <text:p text:style-name="P324"><text:span text:style-name="T324_1">5.1<text:s/>%<text:s/>of<text:s/>surveyed<text:s/>member<text:s/>organisations<text:s/>and<text:s/>examples<text:s/>of<text:s/>members,<text:s/>partners,<text:s/>donors</text:span><text:span text:style-name="T324_2">,</text:span><text:span text:style-name="T324_3"><text:s/>and<text:s/>other<text:s/>stakeholders<text:s/>(e.g.,<text:s/>researchers,<text:s/>practitioners)<text:s/>reporting<text:s/>how<text:s/></text:span><text:span text:style-name="T324_4">Girls<text:s/>Not<text:s/>Brides</text:span><text:span text:style-name="T324_5"><text:s/>learning<text:s/>initiatives,<text:s/>events<text:s/>and<text:s/>resources<text:s/>have<text:s/>informed<text:s/>policy,<text:s/>programming<text:s/>and<text:s/>investment<text:s/>and<text:s/>other<text:s/>benefits</text:span></text:p>
          </table:table-cell>
          <table:table-cell table:style-name="Cell134">
            <text:p text:style-name="P325"><text:span text:style-name="T325_1">At<text:s/>least<text:s/>80%<text:s/>of<text:s/>surveyed<text:s/>members<text:s/>report<text:s/>they<text:s/>have<text:s/>used<text:s/>new<text:s/>insights<text:s/>and<text:s/>learning<text:s/>from<text:s/>Girls<text:s/>Not<text:s/>Brides<text:s/>learning<text:s/>initiatives<text:s/>in<text:s/>their<text:s/>work.<text:s/></text:span></text:p>
            <text:p text:style-name="P326"/>
            <text:p text:style-name="P327"><text:span text:style-name="T327_1">At<text:s/>least<text:s/>7<text:s/>examples<text:s/>of<text:s/>how<text:s/>these<text:s/>have<text:s/>informed<text:s/>our<text:s/>members,<text:s/>partners,<text:s/>donors<text:s/>and<text:s/>other<text:s/>stakeholders'<text:s/>programming,<text:s/>policy</text:span><text:span text:style-name="T327_2">,</text:span><text:span text:style-name="T327_3"><text:s/>and<text:s/>investment.</text:span></text:p>
          </table:table-cell>
          <table:table-cell table:style-name="Cell135">
            <text:p text:style-name="P328"><text:span text:style-name="T328_1">Outputs<text:s/>moderately<text:s/>exceeded<text:s/>expectation<text:s/>(A+)</text:span></text:p>
            <text:p text:style-name="P329"/>
            <text:p text:style-name="P330"><text:span text:style-name="T330_1">Result:<text:s/>92%</text:span></text:p>
            <text:p text:style-name="P331"/>
            <text:p text:style-name="P332"/>
            <text:p text:style-name="P333"><text:span text:style-name="T333_1">8<text:s/></text:span><text:span text:style-name="T333_2">examples</text:span></text:p>
          </table:table-cell>
        </table:table-row>
        <table:table-row table:style-name="Row42">
          <table:table-cell table:style-name="Cell136">
            <text:p text:style-name="P334"><text:span text:style-name="T334_1">5.2<text:s/></text:span><text:span text:style-name="T334_2">#</text:span><text:span text:style-name="T334_3"><text:s/>of<text:s/>new<text:s/>members/<text:s/>%<text:s/>increase<text:s/>of<text:s/>targeted<text:s/>member<text:s/>organisations<text:s/>joining<text:s/></text:span><text:span text:style-name="T334_4">Girls<text:s/>Not<text:s/>Brides<text:s/></text:span></text:p>
            <text:p text:style-name="P335"/>
            <text:p text:style-name="P336"/>
          </table:table-cell>
          <table:table-cell table:style-name="Cell137">
            <text:p text:style-name="P337"><text:span text:style-name="T337_1">29<text:s/>new<text:s/>members<text:s/></text:span></text:p>
            <text:p text:style-name="P338"><text:span text:style-name="T338_1">2%<text:s/>increase</text:span></text:p>
          </table:table-cell>
          <table:table-cell table:style-name="Cell138">
            <text:p text:style-name="P339"><text:span text:style-name="T339_1">Outputs<text:s/></text:span><text:bookmark-start text:name="_Int_2wr4tfWf"/><text:span text:style-name="T339_2">substantially</text:span><text:span text:style-name="T339_3"><text:s/>did</text:span><text:bookmark-end text:name="_Int_2wr4tfWf"/><text:span text:style-name="T339_4"><text:s/>not<text:s/>meet<text:s/>expectation<text:s/>(</text:span><text:span text:style-name="T339_5">C</text:span><text:span text:style-name="T339_6">)</text:span></text:p>
            <text:p text:style-name="P340"/>
            <text:p text:style-name="P341"><text:span text:style-name="T341_1">Result:<text:s/></text:span><text:span text:style-name="T341_2">7</text:span><text:span text:style-name="T341_3"><text:s/></text:span><text:span text:style-name="T341_4">new<text:s/>members,<text:s/>a<text:s/></text:span><text:span text:style-name="T341_5">0.6%<text:s/>increase</text:span></text:p>
            <text:p text:style-name="P342"><text:span text:style-name="T342_1">(Expansion<text:s/>intentionally<text:s/>paused<text:s/>due<text:s/>to<text:s/>new<text:s/>organisational<text:s/>strategy<text:s/>direction)</text:span></text:p>
          </table:table-cell>
        </table:table-row>
        <table:table-row table:style-name="Row43">
          <table:table-cell table:style-name="Cell139">
            <text:p text:style-name="P343"><text:span text:style-name="T343_1">5.3<text:s/>%<text:s/>of<text:s/></text:span><text:span text:style-name="T343_2">Girls<text:s/>not<text:s/></text:span><text:bookmark-start text:name="_Int_PXM2BAPd"/><text:span text:style-name="T343_3">Brides</text:span><text:bookmark-end text:name="_Int_PXM2BAPd"/><text:span text:style-name="T343_4"><text:s/></text:span><text:span text:style-name="T343_5">priority<text:s/></text:span><text:span text:style-name="T343_6">N</text:span><text:span text:style-name="T343_7">ational<text:s/></text:span><text:span text:style-name="T343_8">P</text:span><text:span text:style-name="T343_9">artnership</text:span><text:span text:style-name="T343_10">s/S</text:span><text:span text:style-name="T343_11">tate<text:s/></text:span><text:span text:style-name="T343_12">P</text:span><text:span text:style-name="T343_13">artnership</text:span><text:span text:style-name="T343_14">s</text:span><text:span text:style-name="T343_15"><text:s/>and<text:s/>Coalitions<text:s/>membership<text:s/>reporting<text:s/>benefits<text:s/>from<text:s/>deep<text:s/>accompaniment.</text:span></text:p>
          </table:table-cell>
          <table:table-cell table:style-name="Cell140">
            <text:p text:style-name="P344"><text:span text:style-name="T344_1">75%</text:span></text:p>
          </table:table-cell>
          <table:table-cell table:style-name="Cell141">
            <text:p text:style-name="P345"><text:span text:style-name="T345_1">Outputs<text:s/>met<text:s/>expectation<text:s/>(A)</text:span></text:p>
            <text:p text:style-name="P346"/>
            <text:p text:style-name="P347"><text:span text:style-name="T347_1">Result:<text:s/>76%</text:span></text:p>
            <text:p text:style-name="P348"/>
          </table:table-cell>
        </table:table-row>
        <table:table-row table:style-name="Row44">
          <table:table-cell table:style-name="Cell142">
            <text:p text:style-name="P349"><text:span text:style-name="T349_1">5.4<text:s/>Examples<text:s/>of<text:s/></text:span><text:span text:style-name="T349_2">Girls<text:s/>Not<text:s/>Brides<text:s/></text:span><text:span text:style-name="T349_3">activity<text:s/>creating<text:s/></text:span><text:span text:style-name="T349_4">positive<text:s/>progress<text:s/>at<text:s/>regional<text:s/>and<text:s/>global<text:s/>level<text:s/>towards<text:s/>increased<text:s/>commitment<text:s/>to<text:s/>funding<text:s/>and<text:s/>policy<text:s/>implementation<text:s/>in<text:s/>addressing<text:s/>CEFMU</text:span></text:p>
          </table:table-cell>
          <table:table-cell table:style-name="Cell143">
            <text:p text:style-name="P350"><text:span text:style-name="T350_1">6</text:span></text:p>
          </table:table-cell>
          <table:table-cell table:style-name="Cell144">
            <text:p text:style-name="P351"><text:span text:style-name="T351_1">Outputs<text:s/></text:span><text:bookmark-start text:name="_Int_LIhOvnvy"/><text:span text:style-name="T351_2">substantially<text:s/>exceeded</text:span><text:bookmark-end text:name="_Int_LIhOvnvy"/><text:span text:style-name="T351_3"><text:s/>expectation<text:s/>(A++)</text:span></text:p>
            <text:p text:style-name="P352"/>
            <text:p text:style-name="P353"><text:span text:style-name="T353_1">Result:<text:s/>16<text:s/></text:span></text:p>
          </table:table-cell>
        </table:table-row>
        <table:table-row table:style-name="Row45">
          <table:table-cell table:style-name="Cell145">
            <text:p text:style-name="P354"><text:span text:style-name="T354_1">5.5<text:s/>#<text:s/>of<text:s/>girls<text:s/></text:span><text:span text:style-name="T354_2">reached<text:s/>through<text:s/></text:span><text:span text:style-name="T354_3">Girls<text:s/>First<text:s/>Fund<text:s/></text:span><text:span text:style-name="T354_4">programmes<text:s/></text:span><text:span text:style-name="T354_5">with</text:span><text:span text:style-name="T354_6"><text:s/>access<text:s/>to<text:s/>information,<text:s/>resources,<text:s/>opportunities,<text:s/>and/or<text:s/>services,<text:s/>including<text:s/>mentorship/accompaniment<text:s/>support—along<text:s/>with<text:s/>qualitative<text:s/>evidence<text:s/>of<text:s/>the<text:s/>resulting<text:s/>changes<text:s/>in<text:s/>girls’<text:s/>lives.</text:span></text:p>
          </table:table-cell>
          <table:table-cell table:style-name="Cell146">
            <text:p text:style-name="P355"><text:span text:style-name="T355_1">860</text:span></text:p>
          </table:table-cell>
          <table:table-cell table:style-name="Cell147">
            <text:p text:style-name="P356"><text:span text:style-name="T356_1">(On<text:s/>track<text:s/>to)<text:s/></text:span><text:span text:style-name="T356_2">Outputs<text:s/>met<text:s/>expectation<text:s/>(A)</text:span></text:p>
            <text:p text:style-name="P357"/>
            <text:p text:style-name="P358"><text:span text:style-name="T358_1">(Midpoint)<text:s/>result:<text:s/>589<text:s/>(68%<text:s/>of<text:s/>year-end<text:s/>target)</text:span></text:p>
            <text:p text:style-name="P359"/>
          </table:table-cell>
        </table:table-row>
        <table:table-row table:style-name="Row46">
          <table:table-cell table:style-name="Cell148">
            <text:p text:style-name="P360"><text:span text:style-name="T360_1">5.6<text:s/>#<text:s/>of<text:s/></text:span><text:span text:style-name="T360_2">Girls<text:s/>First<text:s/>Fund</text:span><text:span text:style-name="T360_3"><text:s/>grantee<text:s/>partners<text:s/>reporting<text:s/>improvements<text:s/>in<text:s/>key<text:s/>skills,<text:s/>with<text:s/>supporting<text:s/>evidence<text:s/>(examples<text:s/>of<text:s/>key<text:s/>skills;<text:s/>monitoring,<text:s/>evaluation,<text:s/>and<text:s/>learning<text:s/>(MEL),<text:s/>resource<text:s/>mobilization,<text:s/>financial<text:s/>reporting,<text:s/>advocacy,<text:s/>project<text:s/>implementation).</text:span></text:p>
          </table:table-cell>
          <table:table-cell table:style-name="Cell149">
            <text:p text:style-name="P361"><text:span text:style-name="T361_1">4</text:span></text:p>
            <text:p text:style-name="P362"/>
          </table:table-cell>
          <table:table-cell table:style-name="Cell150">
            <text:p text:style-name="P363"><text:span text:style-name="T363_1">Outputs<text:s/>met<text:s/>expectation<text:s/>(A)</text:span></text:p>
            <text:p text:style-name="P364"/>
            <text:p text:style-name="P365"><text:span text:style-name="T365_1">(Midpoint)<text:s/>result:<text:s/>4</text:span></text:p>
            <text:p text:style-name="P366"/>
            <text:p text:style-name="P367"/>
          </table:table-cell>
        </table:table-row>
      </table:table>
      <text:p text:style-name="P368"/>
      <text:p text:style-name="P369"><text:span text:style-name="T369_1">Briefly<text:s/>describe<text:s/>the<text:s/>output’s<text:s/>activities<text:s/>and<text:s/>provide<text:s/>supporting<text:s/>narrative<text:s/>for<text:s/>the<text:s/>score.<text:s/></text:span></text:p>
      <text:p text:style-name="P370"/>
      <text:p text:style-name="P371"><text:span text:style-name="T371_1">This<text:s/>output<text:s/></text:span><text:span text:style-name="T371_2">measures<text:s/>how<text:s/></text:span><text:span text:style-name="T371_3">Girls<text:s/>Not<text:s/>Brides<text:s/>and<text:s/>Girls<text:s/>First<text:s/>Fund<text:s/></text:span><text:span text:style-name="T371_4">programming<text:s/></text:span><text:span text:style-name="T371_5">is<text:s/></text:span><text:span text:style-name="T371_6">building<text:s/>the<text:s/>capacity<text:s/>and<text:s/>impact<text:s/>of<text:s/></text:span><text:span text:style-name="T371_7">grassroots</text:span><text:span text:style-name="T371_8"><text:s/>organisations</text:span><text:span text:style-name="T371_9">,<text:s/>youth</text:span><text:span text:style-name="T371_10">-led,</text:span><text:span text:style-name="T371_11"><text:s/>and<text:s/>women-led<text:s/>groups<text:s/>and<text:s/></text:span><text:span text:style-name="T371_12">CSO</text:span><text:span text:style-name="T371_13"><text:s/>coalitions</text:span><text:span text:style-name="T371_14"><text:s/>to<text:s/></text:span><text:span text:style-name="T371_15">drive</text:span><text:span text:style-name="T371_16"><text:s/>g</text:span><text:span text:style-name="T371_17">irl-</text:span><text:span text:style-name="T371_18">centred</text:span><text:span text:style-name="T371_19"><text:s/></text:span><text:span text:style-name="T371_20">responses<text:s/>to<text:s/>ending<text:s/>child<text:s/>marriage</text:span><text:span text:style-name="T371_21">.<text:s/></text:span></text:p>
      <text:p text:style-name="P372"/>
      <text:p text:style-name="P373"><text:span text:style-name="T373_1">Girls<text:s/>Not<text:s/>Brides<text:s/>support<text:s/>&gt;1400<text:s/>members<text:s/>globally</text:span><text:span text:style-name="T373_2">,<text:s/>including<text:s/>with</text:span><text:span text:style-name="T373_3"><text:s/>technical<text:s/>assistance,<text:s/>learning<text:s/></text:span><text:span text:style-name="T373_4">and<text:s/>evidence</text:span><text:span text:style-name="T373_5">,</text:span><text:span text:style-name="T373_6"><text:s/></text:span><text:span text:style-name="T373_7">and<text:s/>coalition<text:s/>building.<text:s/></text:span><text:span text:style-name="T373_8">Under<text:s/>this<text:s/>grant<text:s/>GNB<text:s/>provided<text:s/>targeted<text:s/>technical<text:s/>assistance,<text:s/>learning,<text:s/>advocacy<text:s/>support,<text:s/>and<text:s/>evidence<text:s/>resources<text:s/>to<text:s/>their<text:s/>members,<text:s/>enabling<text:s/>them<text:s/>to<text:s/>use<text:s/>their<text:s/>collective<text:s/>power<text:s/>to<text:s/>influence<text:s/>policies,<text:s/>shift<text:s/>norms,<text:s/>and<text:s/>strengthen<text:s/>accountability<text:s/>globally,<text:s/>regionally,<text:s/>and<text:s/>at<text:s/>the<text:s/>national<text:s/>level.<text:s/>Their<text:s/>learning<text:s/>was<text:s/>valued<text:s/>by<text:s/>members:<text:s/>172<text:s/>of<text:s/>187<text:s/>surveyed<text:s/>members<text:s/>(92%)<text:s/>applied<text:s/>GNB<text:s/>learning<text:s/>products<text:s/>in<text:s/>their<text:s/>work,<text:s/>with<text:s/>64%<text:s/>learning<text:s/>about<text:s/>new<text:s/>child<text:s/>marriage<text:s/>themes<text:s/>and<text:s/>updates,<text:s/>60%<text:s/>using<text:s/>resources<text:s/>to<text:s/>support<text:s/>their<text:s/>advocacy<text:s/>and<text:s/>52%<text:s/>using<text:s/>them<text:s/>to<text:s/>design<text:s/>or<text:s/>improve<text:s/>strategies.<text:s/>GNB<text:s/>also<text:s/>helped<text:s/>mobilise<text:s/>new<text:s/>funding<text:s/>for<text:s/>grassroots<text:s/>groups</text:span><text:span text:style-name="T373_9">.<text:s/></text:span><text:span text:style-name="T373_10">Notably<text:s/>though<text:s/>its<text:s/>partnership<text:s/>with<text:s/>Mundo<text:s/>Cooperante,<text:s/>member<text:s/>organisations<text:s/>across<text:s/>Africa<text:s/>and<text:s/>Asia<text:s/>secured<text:s/>860,000<text:s/>euros<text:s/>in<text:s/>small<text:s/>grants,<text:s/>enabling<text:s/>locally<text:s/>led<text:s/>programming<text:s/>and<text:s/>advocacy.<text:s/></text:span></text:p>
      <text:p text:style-name="P374"/>
      <text:p text:style-name="P375"><text:span text:style-name="T375_1">Regionally,<text:s/>GNB<text:s/>played<text:s/>a<text:s/>leading<text:s/>role<text:s/>supporting<text:s/>the<text:s/>implementation<text:s/>of<text:s/>the<text:s/></text:span><text:span text:style-name="T375_2">Southern<text:s/>Africa<text:s/>Development<text:s/>Community<text:s/>(SADC)<text:s/>Model<text:s/>Law<text:s/>on<text:s/>Ending<text:s/>Child<text:s/>Marriage,<text:s/>including<text:s/></text:span><text:span text:style-name="T375_3">establishing</text:span><text:span text:style-name="T375_4"><text:s/>and<text:s/>coordinating<text:s/>a<text:s/></text:span><text:span text:style-name="T375_5">multi-stakeholder<text:s/></text:span><text:span text:style-name="T375_6">Community<text:s/>of<text:s/>Practice</text:span><text:span text:style-name="T375_7"><text:s/>(including<text:s/>parliamentarians)</text:span><text:span text:style-name="T375_8"><text:s/>and<text:s/>co-developing<text:s/>a<text:s/>regional<text:s/>MEL<text:s/>framework,<text:s/></text:span><text:span text:style-name="T375_9">minimum<text:s/></text:span><text:span text:style-name="T375_10">standards<text:s/>and<text:s/>accountability<text:s/></text:span><text:span text:style-name="T375_11">dashboard</text:span><text:span text:style-name="T375_12">;<text:s/>this<text:s/>is</text:span><text:span text:style-name="T375_13"><text:s/>the<text:s/>first<text:s/>mechanism<text:s/></text:span><text:span text:style-name="T375_14">of<text:s/>its<text:s/>kind<text:s/></text:span><text:span text:style-name="T375_15">to<text:s/>track<text:s/></text:span><text:span text:style-name="T375_16">progress<text:s/>on<text:s/></text:span><text:span text:style-name="T375_17">laws,<text:s/>budgets<text:s/>and<text:s/>implementation<text:s/>across<text:s/>SADC<text:s/>member<text:s/>states.<text:s/></text:span><text:span text:style-name="T375_18">This<text:s/></text:span><text:span text:style-name="T375_19">work<text:s/></text:span><text:span text:style-name="T375_20">strengthened<text:s/></text:span><text:span text:style-name="T375_21">regional<text:s/></text:span><text:span text:style-name="T375_22">political<text:s/>ownership</text:span><text:span text:style-name="T375_23"><text:s/>and<text:s/></text:span><text:span text:style-name="T375_24">cross-country<text:s/>accountability<text:s/>mechanisms</text:span><text:span text:style-name="T375_25">.<text:s/></text:span></text:p>
      <text:p text:style-name="P376"/>
      <text:p text:style-name="P377"><text:span text:style-name="T377_1">National<text:s/>level<text:s/>collective<text:s/>action<text:s/>was<text:s/>strengthened<text:s/>through<text:s/>tailored<text:s/>technical<text:s/>assistance<text:s/></text:span><text:span text:style-name="T377_2">to<text:s/>State<text:s/>and<text:s/>National<text:s/>Partnerships</text:span><text:span text:style-name="T377_3"><text:s/></text:span><text:span text:style-name="T377_4">(</text:span><text:span text:style-name="T377_5">networks<text:s/>of<text:s/></text:span><text:span text:style-name="T377_6">GNB<text:s/></text:span><text:span text:style-name="T377_7">member<text:s/>organisations</text:span><text:span text:style-name="T377_8"><text:s/></text:span><text:span text:style-name="T377_9">working<text:s/></text:span><text:span text:style-name="T377_10">collectively<text:s/></text:span><text:span text:style-name="T377_11">and<text:s/>formally<text:s/></text:span><text:span text:style-name="T377_12">aligned<text:s/>with<text:s/></text:span><text:span text:style-name="T377_13">GNB’s<text:s/>global<text:s/>strategy</text:span><text:span text:style-name="T377_14">)</text:span><text:span text:style-name="T377_15">.<text:s/>Of<text:s/>170<text:s/>State<text:s/>and<text:s/>National<text:s/>Partnership<text:s/>members<text:s/>surveyed,<text:s/>130<text:s/>(76%)<text:s/>reported<text:s/>benefitting<text:s/>from<text:s/>this,<text:s/>particularly<text:s/>training<text:s/>on<text:s/>gender<text:s/>transformative<text:s/>approaches<text:s/>(GTA)<text:s/>and<text:s/>support<text:s/>with<text:s/>governance,<text:s/>MEL,<text:s/>and<text:s/>advocacy.<text:s/>In<text:s/>Kenya,<text:s/>GNB<text:s/>contributed<text:s/>to<text:s/>the<text:s/>development<text:s/>of<text:s/>the<text:s/>country’s<text:s/>first<text:s/>National<text:s/>Strategic<text:s/>Framework<text:s/>to<text:s/>End<text:s/>Harmful<text:s/>Practices.<text:s/>In<text:s/>Uganda,<text:s/>GNB<text:s/>convened<text:s/>quarterly<text:s/>regional<text:s/>coordination<text:s/>platforms<text:s/>that<text:s/>improved<text:s/>government,<text:s/>civil<text:s/>society,<text:s/>and<text:s/>donor<text:s/>engagement,<text:s/>strengthened<text:s/>data<text:s/>use,<text:s/>and<text:s/>supported<text:s/>the<text:s/>evaluation<text:s/>of<text:s/>the<text:s/>National<text:s/>Strategy<text:s/>to<text:s/>End<text:s/>Child<text:s/></text:span><text:span text:style-name="T377_16">Marriage.<text:s/>Although<text:s/>GNB<text:s/>did<text:s/>not<text:s/>meet<text:s/>membership<text:s/>expansion<text:s/>targets<text:s/>due<text:s/>to<text:s/>deliberate<text:s/>organisational<text:s/>strategy<text:s/>review<text:s/>and<text:s/>revised<text:s/>country<text:s/>focus,<text:s/>seven<text:s/>new<text:s/>members<text:s/>were<text:s/>still<text:s/>onboarded<text:s/>during<text:s/>this<text:s/>period.<text:s/>GNB<text:s/>documented<text:s/>eight<text:s/>examples<text:s/>of<text:s/>influencing<text:s/>policy<text:s/>and<text:s/>funding<text:s/>commitments<text:s/>generated<text:s/>through<text:s/>its<text:s/>support.<text:s/>In<text:s/>Colombia,<text:s/>GNB<text:s/>coordinated<text:s/>CSOs<text:s/>and<text:s/>stakeholders<text:s/>to<text:s/>co-create<text:s/>unified<text:s/>technical<text:s/>recommendations<text:s/>that<text:s/>informed<text:s/>the<text:s/>implementation<text:s/>pathway<text:s/>of<text:s/>Law<text:s/>2447,<text:s/>which<text:s/>raised<text:s/>the<text:s/>legal<text:s/>age<text:s/>of<text:s/>marriage<text:s/>to<text:s/>18<text:s/>with<text:s/>no<text:s/>exceptions<text:s/>–<text:s/>one<text:s/>of<text:s/>the<text:s/>most<text:s/>progressive<text:s/>child<text:s/>marriage<text:s/>reforms<text:s/>in<text:s/>Latin<text:s/></text:span><text:span text:style-name="T377_17">America</text:span><text:span text:style-name="T377_18">.<text:s/></text:span></text:p>
      <text:p text:style-name="P378"/>
      <text:p text:style-name="P379"><text:span text:style-name="T379_1">Girls<text:s/>First<text:s/>Fund<text:s/>programming<text:s/>is<text:s/>on<text:s/>track<text:s/>to<text:s/>achieve<text:s/></text:span><text:span text:style-name="T379_2">output</text:span><text:span text:style-name="T379_3"><text:s/></text:span><text:span text:style-name="T379_4">target</text:span><text:span text:style-name="T379_5">s</text:span><text:span text:style-name="T379_6"><text:s/>by<text:s/>the<text:s/>end<text:s/>of<text:s/>the<text:s/>reporting<text:s/>period<text:s/>(March<text:s/>202</text:span><text:span text:style-name="T379_7">6</text:span><text:span text:style-name="T379_8">).<text:s/>The<text:s/>pilot<text:s/>has<text:s/></text:span><text:span text:style-name="T379_9">supported<text:s/>grants<text:s/>to<text:s/>four<text:s/>grassroots<text:s/>organisations<text:s/>in<text:s/>Dominican<text:s/>Republic<text:s/>who<text:s/>have<text:s/>engaged<text:s/>589<text:s/>girls<text:s/></text:span><text:span text:style-name="T379_10">(68%</text:span><text:span text:style-name="T379_11"><text:s/>of<text:s/></text:span><text:span text:style-name="T379_12">year-end<text:s/>target<text:s/>of<text:s/>860)</text:span><text:span text:style-name="T379_13"><text:s/>at<text:s/>the<text:s/>mid-point<text:s/>of<text:s/>reporting.</text:span><text:span text:style-name="T379_14"><text:s/></text:span><text:span text:style-name="T379_15">Early<text:s/>feedback<text:s/>indicates<text:s/>positive<text:s/>outcomes,<text:s/>with<text:s/>girls<text:s/>engaged<text:s/>reporting<text:s/>increased<text:s/>confidence,<text:s/>self-efficacy<text:s/>and<text:s/></text:span><text:span text:style-name="T379_16">understanding<text:s/>of<text:s/>their<text:s/>rights.<text:s/>However,<text:s/>comprehensive<text:s/></text:span><text:span text:style-name="T379_17">d</text:span><text:span text:style-name="T379_18">ata</text:span><text:span text:style-name="T379_19"><text:s/>on<text:s/></text:span><text:span text:style-name="T379_20">outcomes<text:s/></text:span><text:span text:style-name="T379_21">from<text:s/>the<text:s/>pilot</text:span><text:span text:style-name="T379_22"><text:s/></text:span><text:span text:style-name="T379_23">is<text:s/></text:span><text:span text:style-name="T379_24">not<text:s/></text:span><text:span text:style-name="T379_25">available<text:s/>at<text:s/>the<text:s/>time<text:s/>of<text:s/>this<text:s/>review</text:span><text:span text:style-name="T379_26"><text:s/></text:span><text:span text:style-name="T379_27">so<text:s/></text:span><text:span text:style-name="T379_28">will<text:s/>be<text:s/>reported<text:s/></text:span><text:span text:style-name="T379_29">in<text:s/>the<text:s/>next<text:s/>Annual<text:s/>Review<text:s/>or<text:s/>Programme<text:s/>Completion<text:s/>Report</text:span><text:span text:style-name="T379_30">.<text:s/></text:span><text:span text:style-name="T379_31">To<text:s/>enable<text:s/>funding<text:s/>to<text:s/>small,<text:s/>grassroots<text:s/>organisations,<text:s/>part<text:s/>of<text:s/>this<text:s/>grant<text:s/>was<text:s/>used<text:s/>to<text:s/>build<text:s/>the<text:s/>capability<text:s/></text:span><text:span text:style-name="T379_32">of<text:s/>partners,<text:s/></text:span><text:span text:style-name="T379_33">ensuring<text:s/>fund<text:s/>management<text:s/>and<text:s/>reporting<text:s/>capabilities<text:s/>were<text:s/>improved<text:s/>to<text:s/></text:span><text:span text:style-name="T379_34">a<text:s/>level<text:s/>within<text:s/>the<text:s/>risk<text:s/>appetite<text:s/>for<text:s/>programme<text:s/>funding.<text:s/></text:span><text:span text:style-name="T379_35">All<text:s/>four<text:s/>partners<text:s/>reported<text:s/>capability<text:s/>improvements<text:s/>resulting<text:s/>from<text:s/>Girls<text:s/>First<text:s/>Fund<text:s/>support</text:span><text:span text:style-name="T379_36">,<text:s/>importantly<text:s/>improving<text:s/>their<text:s/>budgeting<text:s/>and<text:s/>financial<text:s/>reporting<text:s/></text:span><text:span text:style-name="T379_37">increasing<text:s/>their<text:s/>capacity<text:s/>for</text:span><text:span text:style-name="T379_38"><text:s/>fu</text:span><text:span text:style-name="T379_39">ture</text:span><text:span text:style-name="T379_40"><text:s/></text:span><text:span text:style-name="T379_41">donor<text:s/></text:span><text:span text:style-name="T379_42">investment</text:span><text:span text:style-name="T379_43">s</text:span><text:span text:style-name="T379_44">.<text:s/></text:span></text:p>
      <text:p text:style-name="P380"/>
      <text:p text:style-name="P381"><text:span text:style-name="T381_1">Describe<text:s/>any<text:s/>changes<text:s/>to<text:s/>this<text:s/>output<text:s/>during<text:s/>the<text:s/>past<text:s/>year,<text:s/>and<text:s/>any<text:s/>planned<text:s/>changes<text:s/></text:span><text:bookmark-start text:name="_Int_7lqLcMpw"/><text:span text:style-name="T381_2">as<text:s/>a<text:s/>result<text:s/>of</text:span><text:bookmark-end text:name="_Int_7lqLcMpw"/><text:span text:style-name="T381_3"><text:s/>this<text:s/>review.</text:span></text:p>
      <text:p text:style-name="P382"/>
      <text:p text:style-name="P383"><text:span text:style-name="T383_1">This<text:s/>is<text:s/>a<text:s/>new<text:s/>output<text:s/>and<text:s/>set<text:s/>of<text:s/>indicators<text:s/>added<text:s/>to<text:s/>the<text:s/>programme<text:s/>this<text:s/>year.<text:s/>It<text:s/>measures<text:s/>how<text:s/>Girls<text:s/>Not<text:s/>Brides<text:s/>and<text:s/>Girls<text:s/>First<text:s/>Fund<text:s/>activity<text:s/>contributes<text:s/>to<text:s/></text:span><text:span text:style-name="T383_2">strengthening<text:s/>grassroots<text:s/></text:span><text:span text:style-name="T383_3">organisations<text:s/></text:span><text:span text:style-name="T383_4">and<text:s/>civil<text:s/>society<text:s/>movements.<text:s/></text:span><text:span text:style-name="T383_5">Targets<text:s/>should<text:s/>be<text:s/>reviewed<text:s/>and<text:s/>a</text:span><text:span text:style-name="T383_6">mended<text:s/>corresponding<text:s/>to<text:s/>levels<text:s/>of<text:s/></text:span><text:span text:style-name="T383_7">any<text:s/>future<text:s/></text:span><text:span text:style-name="T383_8">investment</text:span><text:span text:style-name="T383_9"><text:s/>along<text:s/>with<text:s/>the<text:s/>weighting<text:s/>of<text:s/>this<text:s/></text:span><text:span text:style-name="T383_10">o</text:span><text:span text:style-name="T383_11">utput.<text:s/></text:span></text:p>
      <text:p text:style-name="P384"/>
      <text:p text:style-name="P385"><text:span text:style-name="T385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386"/>
      <text:p text:style-name="P387"><text:span text:style-name="T387_1">Output</text:span><text:span text:style-name="T387_2"><text:s/>results<text:s/>demonstrate<text:s/>positive<text:s/>progress<text:s/>against<text:s/>targets</text:span><text:span text:style-name="T387_3"><text:s/>across<text:s/>the<text:s/>board.<text:s/></text:span><text:span text:style-name="T387_4">GNB<text:s/>and<text:s/>GFF<text:s/>should<text:s/>prioritise<text:s/>measuring<text:s/>and<text:s/>reporting<text:s/>the<text:s/>outcomes<text:s/>of<text:s/>activities<text:s/>in<text:s/>future<text:s/>reporting.</text:span><text:span text:style-name="T387_5"><text:s/></text:span><text:span text:style-name="T387_6">To<text:s/>maximise<text:s/>the<text:s/>contribution<text:s/>of<text:s/>this<text:s/>output,<text:s/>the<text:s/>programme<text:s/>should<text:s/>continue<text:s/>to<text:s/>expand<text:s/>advocacy<text:s/>and<text:s/>influencing<text:s/>beyond<text:s/>established<text:s/>multilateral<text:s/>forums<text:s/>such<text:s/>as<text:s/>CSW,<text:s/>UNGA<text:s/>and<text:s/>major<text:s/>thematic<text:s/>summits.<text:s/>Broadening<text:s/>engagement<text:s/>into<text:s/>sector</text:span><text:span text:style-name="T387_7">specific,<text:s/></text:span><text:span text:style-name="T387_8">regional,</text:span><text:span text:style-name="T387_9"><text:s/>and<text:s/>financing<text:s/>spaces<text:s/>can<text:s/>strengthen<text:s/>impact<text:s/>by<text:s/>amplifying<text:s/>locally<text:s/>led<text:s/>voices,<text:s/>supporting<text:s/>more<text:s/>diverse<text:s/>resource<text:s/>mobilisation,<text:s/>and<text:s/>sustaining<text:s/>progress<text:s/>in<text:s/>a<text:s/>context<text:s/>of<text:s/>increasing<text:s/>backlash<text:s/>against<text:s/>women’s<text:s/>and<text:s/>girls’<text:s/>rights.<text:s/>Where<text:s/>programme<text:s/>team<text:s/>capacity<text:s/>allows,<text:s/>FCDO<text:s/>can<text:s/>play<text:s/>an<text:s/>enabling<text:s/>role<text:s/>by<text:s/>supporting<text:s/>partners<text:s/>to<text:s/>access<text:s/>and<text:s/>navigate<text:s/>these<text:s/>spaces,<text:s/>helping<text:s/>to<text:s/>connect<text:s/>locally<text:s/>rooted<text:s/>actors<text:s/>with<text:s/>new<text:s/>audiences,<text:s/></text:span><text:span text:style-name="T387_10">coalitions,</text:span><text:span text:style-name="T387_11"><text:s/>and<text:s/>sources<text:s/>of<text:s/>influence.</text:span></text:p>
      <text:p text:style-name="P388"/>
      <text:h text:style-name="P389" text:outline-level="2"><text:span text:style-name="T389_1">D:<text:s/>VALUE<text:s/>FOR<text:s/>MONEY</text:span></text:h>
      <text:p text:style-name="P390"/>
      <text:p text:style-name="P391"><text:span text:style-name="T391_1">Key<text:s/>cost<text:s/>drivers<text:s/>and<text:s/>performance<text:s/></text:span></text:p>
      <text:p text:style-name="P392"/>
      <text:p text:style-name="P393"><text:span text:style-name="T393_1">Overview</text:span></text:p>
      <text:p text:style-name="P394"><text:span text:style-name="T394_1">FCDO<text:s/>has<text:s/>a<text:s/>commitment<text:s/>to<text:s/>those<text:s/>living<text:s/>in<text:s/>extreme<text:s/>poverty<text:s/>and<text:s/>a<text:s/>duty<text:s/>to<text:s/>the<text:s/>UK<text:s/>taxpayer<text:s/>to<text:s/>ensure<text:s/>that<text:s/>we<text:s/>maximise<text:s/>the<text:s/>value<text:s/>for<text:s/>money<text:s/>of<text:s/>our<text:s/>investment<text:s/>across<text:s/>our<text:s/>policy<text:s/>and<text:s/>programming.<text:s/></text:span><text:span text:style-name="T394_2">For<text:s/></text:span><text:span text:style-name="T394_3">official<text:s/>development<text:s/>assistance<text:s/>(</text:span><text:span text:style-name="T394_4">ODA</text:span><text:span text:style-name="T394_5">)</text:span><text:span text:style-name="T394_6"><text:s/>spending<text:s/>this<text:s/>means<text:s/>making<text:s/>the<text:s/>best<text:s/>possible<text:s/>use<text:s/>of<text:s/>our<text:s/>resources<text:s/>to<text:s/>maximise<text:s/>our<text:s/>impact<text:s/>on<text:s/>poor<text:s/>people’s<text:s/>lives.</text:span></text:p>
      <text:p text:style-name="P395"><text:span text:style-name="T395_1">Strategically,<text:s/>the<text:s/>AAECM<text:s/>II<text:s/>programme<text:s/>maximises<text:s/>VfM<text:s/>by<text:s/>aligning<text:s/>the<text:s/>FCDO’s<text:s/></text:span><text:span text:style-name="T395_2">£</text:span><text:span text:style-name="T395_3">20.75</text:span><text:span text:style-name="T395_4">m<text:s/>investment</text:span><text:span text:style-name="T395_5"><text:s/>in<text:s/>the<text:s/>UNGP’s<text:s/>system-level<text:s/>reach<text:s/>and<text:s/>global<text:s/>influence<text:s/>with<text:s/>the<text:s/>civil<text:s/>society<text:s/>mobilisation<text:s/>strengths<text:s/>of<text:s/>GNB<text:s/>and<text:s/>the<text:s/>local<text:s/>equity<text:s/>impact<text:s/>of<text:s/>GFF.<text:s/>This<text:s/></text:span><text:span text:style-name="T395_6">has<text:s/>created<text:s/></text:span><text:span text:style-name="T395_7">a<text:s/>layered<text:s/></text:span><text:span text:style-name="T395_8">ecosystem<text:s/>capable<text:s/>of<text:s/>addressing<text:s/>the<text:s/>structural,<text:s/></text:span><text:span text:style-name="T395_9">social,</text:span><text:span text:style-name="T395_10"><text:s/>and<text:s/>individual<text:s/>drivers<text:s/>of<text:s/>child<text:s/>marriage<text:s/>in<text:s/>a<text:s/>way<text:s/>that<text:s/>no<text:s/>single<text:s/>actor<text:s/>could<text:s/>achieve<text:s/>alone.</text:span></text:p>
      <text:p text:style-name="P396"><text:span text:style-name="T396_1">The<text:s/></text:span><text:span text:style-name="T396_2">VfM</text:span><text:span text:style-name="T396_3"><text:s/>of<text:s/>the<text:s/></text:span><text:span text:style-name="T396_4">AAECM<text:s/>II</text:span><text:span text:style-name="T396_5"><text:s/>programme<text:s/>is<text:s/>assessed<text:s/>below;<text:s/>it<text:s/>includes<text:s/>an<text:s/>overall<text:s/>assessment<text:s/>of<text:s/>the<text:s/>programme,<text:s/>followed<text:s/>by<text:s/>a<text:s/>more<text:s/>detailed<text:s/>breakdown<text:s/>of<text:s/>each<text:s/>separate<text:s/>component.<text:s/>Funding<text:s/>to<text:s/>the<text:s/>three<text:s/>separate<text:s/>project<text:s/>components<text:s/>of<text:s/>the<text:s/>programme</text:span><text:span text:style-name="T396_6"><text:s/>has<text:s/>covered<text:s/>systems<text:s/>influencing,<text:s/>civil<text:s/>society<text:s/>strengthening</text:span><text:span text:style-name="T396_7">,</text:span><text:span text:style-name="T396_8"><text:s/>and<text:s/>service<text:s/>provision<text:s/>to<text:s/>girls<text:s/>affected<text:s/>by<text:s/>child<text:s/>marriage.<text:s/></text:span></text:p>
      <text:p text:style-name="P397"><text:span text:style-name="T397_1">Taken<text:s/>together,<text:s/>the<text:s/>three<text:s/>components<text:s/>provide<text:s/></text:span><text:span text:style-name="T397_2">good</text:span><text:span text:style-name="T397_3"><text:s/>overall<text:s/></text:span><text:span text:style-name="T397_4">VfM</text:span><text:span text:style-name="T397_5">,<text:s/>with<text:s/>the<text:s/>FCDO<text:s/>investing<text:s/>in<text:s/>a<text:s/></text:span><text:span text:style-name="T397_6">complementary</text:span><text:span text:style-name="T397_7"><text:s/>and<text:s/>balanced<text:s/>portfolio.</text:span><text:span text:style-name="T397_8"><text:s/></text:span><text:span text:style-name="T397_9">The<text:s/>approach<text:s/>to<text:s/></text:span><text:span text:style-name="T397_10">VfM</text:span><text:span text:style-name="T397_11"><text:s/>and<text:s/>its<text:s/>rating<text:s/>within<text:s/>the<text:s/>AAECM<text:s/>II<text:s/>programme<text:s/>has<text:s/>changed<text:s/>from<text:s/>the<text:s/>initial<text:s/>assessment<text:s/>in<text:s/>the<text:s/>Business<text:s/>Case;<text:s/>the<text:s/>expansion<text:s/>to<text:s/>include<text:s/>two<text:s/>grassroots<text:s/>organisations<text:s/>has<text:s/>introduced<text:s/>new<text:s/>cost-drivers<text:s/>and<text:s/>oversight<text:s/>implications</text:span><text:span text:style-name="T397_12"><text:s/>as<text:s/>outlined<text:s/>below.</text:span></text:p>
      <text:p text:style-name="P398"><text:span text:style-name="T398_1">Project<text:s/></text:span><text:span text:style-name="T398_2">Assessment:<text:s/>UNFPA-UNICEF<text:s/>Global<text:s/>Programme<text:s/>to<text:s/>End<text:s/>Child<text:s/>Marriage<text:s/></text:span><text:span text:style-name="T398_3">(UNGP)</text:span></text:p>
      <text:p text:style-name="P399"><text:span text:style-name="T399_1">The<text:s/>UNGP<text:s/>has<text:s/>continued<text:s/>to<text:s/>demonstrate<text:s/></text:span><text:span text:style-name="T399_2">VfM</text:span><text:span text:style-name="T399_3">,<text:s/>with<text:s/>several<text:s/>clear<text:s/>strengths<text:s/>but<text:s/>also<text:s/>important<text:s/>limitations<text:s/>that<text:s/>affect<text:s/>its<text:s/>overall<text:s/>efficiency<text:s/>and<text:s/>sustainability<text:s/>from<text:s/>a<text:s/>UK<text:s/>ODA<text:s/>perspective.<text:s/>The<text:s/>UNGP<text:s/>delivers<text:s/>results<text:s/>at<text:s/>scale<text:s/>and<text:s/>remains<text:s/>the<text:s/>only<text:s/>multilateral<text:s/>global<text:s/>initiative<text:s/>on<text:s/>child<text:s/>marriage<text:s/>able<text:s/>to<text:s/>operate<text:s/>simultaneously<text:s/>across<text:s/>12<text:s/>high</text:span><text:span text:style-name="T399_4"><text:s/></text:span><text:span text:style-name="T399_5">burden<text:s/>countries,<text:s/>including<text:s/>in<text:s/>fragile<text:s/>and<text:s/>humanitarian<text:s/>settings.<text:s/>It<text:s/>also<text:s/>generates<text:s/>a<text:s/>substantial<text:s/>body<text:s/>of<text:s/>global<text:s/>evidence<text:s/>and<text:s/>contributes<text:s/>to<text:s/>policy<text:s/>change<text:s/>across<text:s/>multiple<text:s/>regions.<text:s/></text:span></text:p>
      <text:p text:style-name="P400"><text:span text:style-name="T400_1">Programme<text:s/>management<text:s/>and<text:s/>cost<text:s/>controls<text:s/>are<text:s/></text:span><text:bookmark-start text:name="_Int_mKIxIBAS"/><text:span text:style-name="T400_2">generally<text:s/></text:span><text:span text:style-name="T400_3">consistent</text:span><text:bookmark-end text:name="_Int_mKIxIBAS"/><text:span text:style-name="T400_4"><text:s/>and<text:s/>restrained</text:span><text:span text:style-name="T400_5">.<text:s/>In<text:s/></text:span><text:span text:style-name="T400_6">2024</text:span><text:span text:style-name="T400_7">,<text:s/>the<text:s/>budget<text:s/>implementation<text:s/>rate<text:s/>was<text:s/>80</text:span><text:span text:style-name="T400_8">%</text:span><text:span text:style-name="T400_9">,<text:s/>reflecting<text:s/>delays<text:s/>and<text:s/>absorptive<text:s/>capacity<text:s/>constraints<text:s/>in<text:s/>some<text:s/>contexts,<text:s/>but<text:s/>broadly<text:s/>effective<text:s/>utilisation<text:s/>of<text:s/>available<text:s/>resources.<text:s/>At<text:s/>country<text:s/>level,<text:s/>overheads<text:s/>and<text:s/>staff<text:s/>costs<text:s/>remain<text:s/>controlled,<text:s/>with<text:s/>small<text:s/>variations<text:s/>between<text:s/>countries<text:s/>but<text:s/>an<text:s/>average<text:s/>below<text:s/>15</text:span><text:span text:style-name="T400_10">%</text:span><text:span text:style-name="T400_11"><text:s/>for<text:s/>both<text:s/>UN<text:s/>agencies,<text:s/>in<text:s/>line<text:s/>with<text:s/>the<text:s/>ceiling<text:s/>set<text:s/>for<text:s/>UN<text:s/>organisations<text:s/>and<text:s/>requirements<text:s/>applied<text:s/>prior<text:s/>to<text:s/>2026.</text:span></text:p>
      <text:p text:style-name="P401"><text:span text:style-name="T401_1">However,<text:s/></text:span><text:span text:style-name="T401_2">performance<text:s/>continues<text:s/>to<text:s/>vary<text:s/>across<text:s/>countries</text:span><text:span text:style-name="T401_3">,<text:s/></text:span><text:span text:style-name="T401_4">alongside<text:s/></text:span><text:span text:style-name="T401_5">differences<text:s/>in<text:s/>data<text:s/>quality,<text:s/></text:span><text:span text:style-name="T401_6">reporting,</text:span><text:span text:style-name="T401_7"><text:s/>and<text:s/>timeliness.</text:span><text:span text:style-name="T401_8"><text:s/>The<text:s/>programme<text:s/>has<text:s/>strengthened<text:s/>coordination<text:s/>across<text:s/>sectors<text:s/>and<text:s/>supported<text:s/>national<text:s/>policies<text:s/>to<text:s/>address<text:s/>child<text:s/>marriage,<text:s/>but<text:s/>reduced<text:s/>fiscal<text:s/>space<text:s/>and<text:s/></text:span><text:span text:style-name="T401_9">rollback<text:s/>on<text:s/>rights<text:s/>and<text:s/>equality<text:s/>have<text:s/>restricted<text:s/>sustained<text:s/>and<text:s/>domestically<text:s/>financed<text:s/>action</text:span><text:span text:style-name="T401_10">,</text:span><text:span text:style-name="T401_11"><text:s/>quality<text:s/>of<text:s/>data<text:s/>and<text:s/>monitoring.<text:s/></text:span><text:span text:style-name="T401_12">As<text:s/>a<text:s/>result,<text:s/>cost<text:s/>effectiveness<text:s/>differs<text:s/>by<text:s/>context,<text:s/>with<text:s/>strong<text:s/>results<text:s/>in<text:s/>some<text:s/>settings<text:s/>and<text:s/>slower<text:s/>progress<text:s/>in<text:s/>others,<text:s/>particularly<text:s/>in<text:s/>fragile<text:s/>and<text:s/>resource</text:span><text:span text:style-name="T401_13">-</text:span><text:span text:style-name="T401_14">constrained<text:s/>environments</text:span><text:span text:style-name="T401_15">.<text:s/></text:span></text:p>
      <text:p text:style-name="P402"><text:span text:style-name="T402_1">Nonetheless,<text:s/>the<text:s/>UNGP<text:s/>is<text:s/>one<text:s/>of<text:s/>the<text:s/>few<text:s/>actors<text:s/>able<text:s/>to<text:s/>continue<text:s/>delivering<text:s/>in<text:s/>fragile<text:s/>and<text:s/>humanitarian<text:s/>settings</text:span><text:span text:style-name="T402_2">,<text:s/>demonstrating<text:s/>value<text:s/>in<text:s/>equity<text:s/>in<text:s/>complex<text:s/>settings</text:span><text:span text:style-name="T402_3">.<text:s/>In<text:s/>2024,<text:s/>the<text:s/>programme<text:s/>reached<text:s/>internally<text:s/>displaced<text:s/>girls<text:s/>in<text:s/>Burkina<text:s/>Faso,<text:s/>Niger<text:s/>and<text:s/>Mozambique,<text:s/>and<text:s/>expanded<text:s/>programming<text:s/>into<text:s/>Cabo<text:s/>Delgado,<text:s/>one<text:s/>of<text:s/>Mozambique’s<text:s/>most<text:s/>conflict</text:span><text:span text:style-name="T402_4"><text:s/></text:span><text:span text:style-name="T402_5">affected<text:s/>provinces,<text:s/>ensuring<text:s/>continuity<text:s/>of<text:s/>critical<text:s/>services<text:s/>for<text:s/>girls<text:s/>most<text:s/>at<text:s/>risk<text:s/>of<text:s/>child<text:s/>marriage.<text:s/></text:span></text:p>
      <text:p text:style-name="P403"><text:span text:style-name="T403_1">In<text:s/>2024<text:s/>the<text:s/>UK<text:s/>provided</text:span><text:span text:style-name="T403_2"><text:s/></text:span><text:span text:style-name="T403_3">~</text:span><text:span text:style-name="T403_4">40.2%<text:s/>of<text:s/>total<text:s/>donor<text:s/>contributions<text:s/>to<text:s/>the<text:s/></text:span><text:span text:style-name="T403_5">UN</text:span><text:span text:style-name="T403_6">GP</text:span><text:span text:style-name="T403_7"><text:s/>(</text:span><text:span text:style-name="T403_8">£5.25m</text:span><text:span text:style-name="T403_9"><text:s/>of<text:s/></text:span><text:span text:style-name="T403_10">£15.</text:span><text:span text:style-name="T403_11">78m</text:span><text:span text:style-name="T403_12">).</text:span><text:span text:style-name="T403_13"><text:s/></text:span><text:span text:style-name="T403_14">This<text:s/>is<text:s/>a<text:s/>higher<text:s/>share<text:s/>than<text:s/>is<text:s/>desirable<text:s/>from<text:s/>a<text:s/>burden</text:span><text:span text:style-name="T403_15"><text:s/></text:span><text:span text:style-name="T403_16">sharing<text:s/>perspective<text:s/>and<text:s/>reflects<text:s/>the<text:s/>evolving<text:s/>donor<text:s/>landscape;<text:s/>UNGP<text:s/>has<text:s/>signalled<text:s/>a<text:s/>focus<text:s/>on<text:s/>diversifying<text:s/>and<text:s/>deepening<text:s/>its<text:s/>resource<text:s/>base<text:s/>going<text:s/>forward.<text:s/></text:span><text:span text:style-name="T403_17">Further,<text:s/>UNICEF<text:s/>competitively<text:s/>procured<text:s/>99%<text:s/>of<text:s/>services<text:s/>and</text:span><text:span text:style-name="T403_18"><text:s/>both<text:s/>UNFPA<text:s/>and<text:s/>UNICEF</text:span><text:span text:style-name="T403_19"><text:s/>held<text:s/>programme<text:s/>overheads<text:s/>at<text:s/>14%<text:s/>(below<text:s/>the<text:s/>15%<text:s/>ceiling<text:s/>set<text:s/>for<text:s/>UN<text:s/>organisations).</text:span></text:p>
      <text:p text:style-name="P404"><text:span text:style-name="T404_1">Taken<text:s/>together,<text:s/>the<text:s/>UNGP<text:s/>provides<text:s/>partial<text:s/>VfM,<text:s/>with<text:s/></text:span><text:bookmark-start text:name="_Int_CM5MMq6P"/><text:span text:style-name="T404_2">strong<text:s/>performance</text:span><text:bookmark-end text:name="_Int_CM5MMq6P"/><text:span text:style-name="T404_3"><text:s/>in<text:s/>some<text:s/>domains</text:span><text:span text:style-name="T404_4">,<text:s/>such<text:s/>as<text:s/></text:span><text:span text:style-name="T404_5">economies<text:s/>of<text:s/>scale</text:span><text:span text:style-name="T404_6"><text:s/>and<text:s/>constrained<text:s/>performance<text:s/>in<text:s/>others.<text:s/>The<text:s/>programme’s<text:s/>global<text:s/>reach<text:s/>and<text:s/>systems<text:s/>role<text:s/>remain<text:s/>valuable,<text:s/>but<text:s/>the<text:s/>mixed<text:s/>pattern<text:s/>of<text:s/>delivery,<text:s/>reliance<text:s/>on<text:s/>declining<text:s/>funding,<text:s/>and<text:s/>challenges<text:s/>in<text:s/>achieving<text:s/>deeper,<text:s/>sustained<text:s/>change<text:s/>across<text:s/>all<text:s/>countries<text:s/>underpin<text:s/>the<text:s/>UK’s<text:s/>decision<text:s/>to<text:s/>exit.</text:span></text:p>
      <text:p text:style-name="P405"><text:span text:style-name="T405_1">Project<text:s/>Assessment:</text:span><text:span text:style-name="T405_2"><text:s/>Delivering<text:s/>Girl-Centred<text:s/>Action<text:s/>–<text:s/>Support<text:s/>to</text:span><text:span text:style-name="T405_3"><text:s/>Girls<text:s/>First<text:s/>Fund</text:span></text:p>
      <text:p text:style-name="P406"><text:span text:style-name="T406_1">As<text:s/>part<text:s/>of<text:s/>AAECM<text:s/>II’s<text:s/>pivot<text:s/>to<text:s/>locally<text:s/>led<text:s/>delivery,<text:s/>FCDO<text:s/>initiated<text:s/></text:span><text:span text:style-name="T406_2">a<text:s/></text:span><text:span text:style-name="T406_3">pilot</text:span><text:span text:style-name="T406_4"><text:s/>year<text:s/>of</text:span><text:span text:style-name="T406_5"><text:s/>support<text:s/>to<text:s/>the<text:s/></text:span><text:span text:style-name="T406_6">Girls<text:s/>First<text:s/>Fund</text:span><text:span text:style-name="T406_7"><text:s/>in<text:s/>the<text:s/></text:span><text:span text:style-name="T406_8">Dominican</text:span><text:span text:style-name="T406_9"><text:s/>Republic</text:span><text:span text:style-name="T406_10">,<text:s/>working<text:s/>to<text:s/>build<text:s/>capability<text:s/>of<text:s/></text:span><text:span text:style-name="T406_11">small-scale</text:span><text:span text:style-name="T406_12"><text:s/>grassroots<text:s/>organisations<text:s/></text:span><text:span text:style-name="T406_13">enabling<text:s/>them<text:s/>to<text:s/>absorb<text:s/>funding<text:s/>from<text:s/>diverse<text:s/>donors</text:span><text:span text:style-name="T406_14">.<text:s/>Funding<text:s/>provides<text:s/>targeted,<text:s/>community<text:s/>level<text:s/>support<text:s/>to<text:s/>girl,<text:s/></text:span><text:span text:style-name="T406_15">youth,</text:span><text:span text:style-name="T406_16"><text:s/>and<text:s/>survivor-<text:s/>led<text:s/>organisations<text:s/>in<text:s/>places<text:s/>where<text:s/>larger<text:s/>programmes<text:s/>struggle<text:s/>to<text:s/>reach,<text:s/>complementing<text:s/>the<text:s/>UK’s<text:s/>previous<text:s/>investment<text:s/>in<text:s/>UNGP’s<text:s/>systems<text:s/>focus<text:s/>and<text:s/>GNB’s<text:s/>coalition<text:s/>influence</text:span><text:span text:style-name="T406_17">.</text:span><text:span text:style-name="T406_18"><text:s/></text:span></text:p>
      <text:p text:style-name="P407"/>
      <text:p text:style-name="P408"><text:span text:style-name="T408_1">GFF<text:s/>channels<text:s/>small,<text:s/>flexible<text:s/>grants<text:s/>directly<text:s/>to<text:s/>local<text:s/>organisations<text:s/>with<text:s/>tailored<text:s/>accompaniment<text:s/>on<text:s/>planning,<text:s/></text:span><text:span text:style-name="T408_2">MEL,</text:span><text:span text:style-name="T408_3"><text:s/>and<text:s/></text:span><text:bookmark-start text:name="_Int_AlRo8xAV"/><text:span text:style-name="T408_4">financial<text:s/>management</text:span><text:bookmark-end text:name="_Int_AlRo8xAV"/><text:span text:style-name="T408_5">,<text:s/>keeping<text:s/>intermediary<text:s/>layers<text:s/>low<text:s/>at<text:s/>the<text:s/>point<text:s/>of<text:s/>delivery<text:s/>and<text:s/>aligning<text:s/>with<text:s/>the<text:s/>programme’s<text:s/>locally</text:span><text:span text:style-name="T408_6"><text:s/></text:span><text:span text:style-name="T408_7">led<text:s/></text:span><text:span text:style-name="T408_8">purpose</text:span><text:span text:style-name="T408_9">.<text:s/></text:span><text:span text:style-name="T408_10">The<text:s/>Fund<text:s/>operates<text:s/>from<text:s/>a<text:s/>US<text:s/>base<text:s/>and<text:s/>through<text:s/>a<text:s/>fiscal<text:s/>sponsorship<text:s/>setup,<text:s/>both<text:s/>of<text:s/>which<text:s/>contribute<text:s/>to<text:s/>higher<text:s/>staffing<text:s/>and<text:s/>operating<text:s/>costs<text:s/>relative<text:s/>to<text:s/>some<text:s/>in</text:span><text:span text:style-name="T408_11">-</text:span><text:span text:style-name="T408_12">country<text:s/>mechanisms.<text:s/>However,<text:s/>this<text:s/>costing<text:s/>profile<text:s/>was<text:s/>anticipated<text:s/>and<text:s/>agreed<text:s/>with<text:s/>the<text:s/>FCDO<text:s/>when<text:s/>setting<text:s/>the<text:s/>2025–2026<text:s/>project<text:s/>budget,<text:s/>reflecting<text:s/>the<text:s/>pilot<text:s/>nature<text:s/>of<text:s/>the<text:s/>funding<text:s/>and<text:s/>the<text:s/>first<text:s/>use<text:s/>of<text:s/>government<text:s/>resources<text:s/>by<text:s/>GFF.</text:span></text:p>
      <text:p text:style-name="P409"><text:span text:style-name="T409_1">Design<text:s/>features<text:s/></text:span><text:span text:style-name="T409_2">within<text:s/>the<text:s/>GFF<text:s/>model<text:s/></text:span><text:span text:style-name="T409_3">enable<text:s/>rapid,<text:s/>locally<text:s/>responsive<text:s/>delivery<text:s/>for<text:s/>safe<text:s/>spaces,<text:s/>mentorship</text:span><text:span text:style-name="T409_4">,</text:span><text:span text:style-name="T409_5"><text:s/>and<text:s/>community<text:s/>mediation,<text:s/>reducing<text:s/>lag<text:s/>between<text:s/>award<text:s/>and<text:s/>action</text:span><text:span text:style-name="T409_6"><text:s/>and<text:s/>increasing<text:s/>efficiency</text:span><text:span text:style-name="T409_7">.<text:s/>The<text:s/></text:span><text:span text:style-name="T409_8">project<text:s/>activities<text:s/>funded</text:span><text:span text:style-name="T409_9"><text:s/>by<text:s/></text:span><text:span text:style-name="T409_10">FCDO<text:s/></text:span><text:span text:style-name="T409_11">focus<text:s/>on<text:s/>direct<text:s/>access<text:s/>for<text:s/>girls<text:s/>and<text:s/>measurable<text:s/>improvements<text:s/>in<text:s/>grantee<text:s/>capability,<text:s/>which<text:s/>should<text:s/>improve<text:s/>the<text:s/>input</text:span><text:span text:style-name="T409_12"><text:s/></text:span><text:span text:style-name="T409_13">to</text:span><text:span text:style-name="T409_14"><text:s/></text:span><text:span text:style-name="T409_15">output<text:s/>ratio<text:s/>as<text:s/>partners<text:s/>strengthen<text:s/>their<text:s/>own<text:s/>systems</text:span><text:span text:style-name="T409_16"><text:s/>and<text:s/>will<text:s/>be<text:s/>assessed<text:s/>as<text:s/>the<text:s/>project<text:s/>develops.</text:span></text:p>
      <text:p text:style-name="P410"><text:span text:style-name="T410_1">Effectiveness<text:s/>is<text:s/>anchored<text:s/>in<text:s/>two<text:s/></text:span><text:span text:style-name="T410_2">output</text:span><text:span text:style-name="T410_3"><text:s/>areas<text:s/>now<text:s/></text:span><text:span text:style-name="T410_4">reflected</text:span><text:span text:style-name="T410_5"><text:s/>in<text:s/>the</text:span><text:span text:style-name="T410_6"><text:s/>AAECM<text:s/>II</text:span><text:span text:style-name="T410_7"><text:s/></text:span><text:span text:style-name="T410_8">results<text:s/>framework</text:span><text:span text:style-name="T410_9">,<text:s/>with<text:s/>both<text:s/></text:span><text:span text:style-name="T410_10">assessed<text:s/>in<text:s/>detail<text:s/></text:span><text:span text:style-name="T410_11">in<text:s/>the<text:s/>sections<text:s/></text:span><text:span text:style-name="T410_12">above.<text:s/>Due<text:s/>to<text:s/>the<text:s/>early<text:s/>implementation<text:s/>phase<text:s/>of<text:s/></text:span><text:span text:style-name="T410_13">the<text:s/></text:span><text:span text:style-name="T410_14">project</text:span><text:span text:style-name="T410_15">’s</text:span><text:span text:style-name="T410_16"><text:s/>activities</text:span><text:span text:style-name="T410_17">,</text:span><text:span text:style-name="T410_18"><text:s/>it<text:s/>is<text:s/>not<text:s/>yet<text:s/>possible<text:s/>to<text:s/>provide<text:s/>a<text:s/>full<text:s/>assessment<text:s/>of<text:s/></text:span><text:span text:style-name="T410_19">VfM</text:span><text:span text:style-name="T410_20"><text:s/>for<text:s/>effectiveness</text:span><text:span text:style-name="T410_21">:</text:span></text:p>
      <text:list text:style-name="LS29" xml:id="list21">
        <text:list-item>
          <text:p text:style-name="P411"><text:span text:style-name="T411_1">Girls’<text:s/>access<text:s/>to<text:s/>information,<text:s/>resources,<text:s/>opportunities</text:span><text:span text:style-name="T411_2">,</text:span><text:span text:style-name="T411_3"><text:s/>and<text:s/>services,<text:s/>with<text:s/>qualitative<text:s/>evidence<text:s/>of<text:s/>resulting<text:s/>change;<text:s/>and</text:span></text:p>
        </text:list-item>
        <text:list-item>
          <text:p text:style-name="P412"><text:span text:style-name="T412_1">Grantee<text:s/>capability<text:s/>gains<text:s/>(e.g.<text:s/>MEL,<text:s/>resource<text:s/>mobilisation,<text:s/></text:span><text:bookmark-start text:name="_Int_UzYwPrjs"/><text:span text:style-name="T412_2">financial<text:s/>management</text:span><text:bookmark-end text:name="_Int_UzYwPrjs"/><text:span text:style-name="T412_3">,<text:s/>advocacy),<text:s/>with<text:s/>milestones<text:s/>for<text:s/>2025.<text:s/>Given<text:s/>this<text:s/>review<text:s/>falls<text:s/>midcycle<text:s/>in<text:s/>the<text:s/>first<text:s/>year<text:s/>of<text:s/>support,<text:s/>a<text:s/>full<text:s/>effect<text:s/>assessment<text:s/>is<text:s/>premature;<text:s/>however,<text:s/>GFF<text:s/>is<text:s/>tracking<text:s/>against<text:s/>the<text:s/>agreed<text:s/>indicators,<text:s/>providing<text:s/>a<text:s/>clear<text:s/>line<text:s/>of<text:s/>sight<text:s/>from<text:s/>grants<text:s/>to<text:s/>strengthened<text:s/>local<text:s/>delivery<text:s/>and<text:s/>influence.<text:s/></text:span></text:p>
        </text:list-item>
      </text:list>
      <text:p text:style-name="P413"><text:span text:style-name="T413_1">Equity<text:s/>is<text:s/>GFF’s<text:s/>strongest<text:s/></text:span><text:span text:style-name="T413_2">VfM</text:span><text:span text:style-name="T413_3"><text:s/>dimension.<text:s/>The<text:s/>model<text:s/>prioritises<text:s/>girls<text:s/>at<text:s/>greatest<text:s/>risk<text:s/>and<text:s/>those<text:s/>already<text:s/>affected,<text:s/>including<text:s/>married<text:s/>or<text:s/>widowed<text:s/>adolescents,<text:s/>girls<text:s/>with<text:s/>disabilities,<text:s/>out</text:span><text:span text:style-name="T413_4">-</text:span><text:span text:style-name="T413_5">of</text:span><text:span text:style-name="T413_6">-</text:span><text:span text:style-name="T413_7">school<text:s/>girls</text:span><text:span text:style-name="T413_8">,</text:span><text:span text:style-name="T413_9"><text:s/>and<text:s/>those<text:s/>in<text:s/>remote<text:s/>rural<text:s/>communities.<text:s/></text:span><text:span text:style-name="T413_10">For<text:s/>example</text:span><text:span text:style-name="T413_11">,</text:span><text:span text:style-name="T413_12"><text:s/></text:span><text:span text:style-name="T413_13">FCDO<text:s/>funding<text:s/>supported<text:s/></text:span><text:span text:style-name="T413_14">the<text:s/>expansion<text:s/>of<text:s/>the<text:s/></text:span><text:span text:style-name="T413_15">Changemakers</text:span><text:span text:style-name="T413_16"><text:s/>initiative<text:s/>to<text:s/>i</text:span><text:span text:style-name="T413_17">nclude<text:s/>17<text:s/>girls<text:s/>from<text:s/>10<text:s/>countries<text:s/>across<text:s/>Southwest<text:s/>Asia,<text:s/></text:span><text:span text:style-name="T413_18">L</text:span><text:span text:style-name="T413_19">atin<text:s/>America<text:s/>and<text:s/>the<text:s/>Caribbean,</text:span><text:span text:style-name="T413_20"><text:s/>and<text:s/>Africa,<text:s/>including</text:span><text:span text:style-name="T413_21"><text:s/></text:span><text:span text:style-name="T413_22">girls<text:s/>with<text:s/>disabilities,<text:s/>formerly<text:s/>married<text:s/>girls</text:span><text:span text:style-name="T413_23">,</text:span><text:span text:style-name="T413_24"><text:s/>and<text:s/>girls<text:s/>in<text:s/>conflict<text:s/>zones.<text:s/></text:span></text:p>
      <text:p text:style-name="P414"><text:span text:style-name="T414_1"><text:line-break/></text:span><text:span text:style-name="T414_2">GFF<text:s/>is<text:s/>depth</text:span><text:span text:style-name="T414_3"><text:s/></text:span><text:span text:style-name="T414_4">oriented<text:s/>by<text:s/>design</text:span><text:span text:style-name="T414_5">,<text:s/></text:span><text:span text:style-name="T414_6">with<text:s/>c</text:span><text:span text:style-name="T414_7">lassic<text:s/>economies<text:s/>of<text:s/>scale<text:s/>not<text:s/>expected;<text:s/></text:span><text:span text:style-name="T414_8">return<text:s/>on<text:s/>investment<text:s/></text:span><text:span text:style-name="T414_9">has<text:s/>been</text:span><text:span text:style-name="T414_10"><text:s/>achieved<text:s/></text:span><text:span text:style-name="T414_11">through<text:s/></text:span><text:span text:style-name="T414_12">deep<text:s/></text:span><text:span text:style-name="T414_13">localisation</text:span><text:span text:style-name="T414_14">,<text:s/></text:span><text:span text:style-name="T414_15">such<text:s/>as<text:s/>stronger<text:s/>community<text:s/>acceptability,<text:s/>sustained<text:s/>uptake<text:s/>and<text:s/>better</text:span><text:span text:style-name="T414_16">-</text:span><text:span text:style-name="T414_17">quality<text:s/>support<text:s/>delivered<text:s/>by<text:s/>more<text:s/>capable<text:s/>local<text:s/>organisations</text:span><text:span text:style-name="T414_18"><text:s/>increasing<text:s/>efficacy<text:s/>of<text:s/>interventions.<text:s/></text:span></text:p>
      <text:p text:style-name="P415"><text:span text:style-name="T415_1">Overall,<text:s/>i</text:span><text:span text:style-name="T415_2">n<text:s/>this<text:s/>pilot<text:s/>year</text:span><text:span text:style-name="T415_3"><text:s/>and</text:span><text:span text:style-name="T415_4"><text:s/>with</text:span><text:span text:style-name="T415_5"><text:s/>their<text:s/>performance<text:s/>to<text:s/>date</text:span><text:span text:style-name="T415_6">,<text:s/>GFF<text:s/>offers<text:s/>credible<text:s/></text:span><text:span text:style-name="T415_7">VfM</text:span><text:span text:style-name="T415_8"><text:s/>in<text:s/>a<text:s/>locally</text:span><text:span text:style-name="T415_9"><text:s/></text:span><text:span text:style-name="T415_10">led<text:s/>model<text:s/>that<text:s/>strengthens<text:s/>capability<text:s/>and<text:s/>access<text:s/>in<text:s/>hard</text:span><text:span text:style-name="T415_11">-</text:span><text:span text:style-name="T415_12">to</text:span><text:span text:style-name="T415_13">-</text:span><text:span text:style-name="T415_14">reach<text:s/>communities<text:s/>and<text:s/>supports<text:s/>grassroots<text:s/>changemakers<text:s/>and<text:s/>advocacy,<text:s/>with<text:s/>performance<text:s/>on<text:s/>track<text:s/>against<text:s/>the<text:s/>new<text:s/>indicators</text:span><text:span text:style-name="T415_15">.<text:s/>As<text:s/>a<text:s/>centrally<text:s/>run<text:s/>fund,<text:s/></text:span><text:span text:style-name="T415_16">headquarters</text:span><text:span text:style-name="T415_17"><text:s/>cost<text:s/>structures<text:s/>should<text:s/>be<text:s/>monitored<text:s/>during<text:s/>implementation<text:s/>to<text:s/>maximise<text:s/>the<text:s/>share<text:s/>reaching<text:s/>frontline<text:s/></text:span><text:span text:style-name="T415_18">groups</text:span><text:span text:style-name="T415_19">.<text:s/></text:span></text:p>
      <text:p text:style-name="P416"><text:span text:style-name="T416_1">Project<text:s/>Assessment:<text:s/></text:span><text:span text:style-name="T416_2">Local<text:s/>Action<text:s/>to<text:s/>End<text:s/>Child<text:s/>Marriage<text:s/>–<text:s/>Girls<text:s/>Not<text:s/>Brides</text:span></text:p>
      <text:p text:style-name="P417"><text:span text:style-name="T417_1">Girls<text:s/>Not<text:s/>Brides<text:s/></text:span><text:span text:style-name="T417_2">was</text:span><text:span text:style-name="T417_3"><text:s/>onboarded<text:s/>onto<text:s/>the<text:s/>AAECM<text:s/>II<text:s/>programme<text:s/>in<text:s/>January<text:s/>2025.<text:s/>The<text:s/>organisation<text:s/></text:span><text:span text:style-name="T417_4">provides</text:span><text:span text:style-name="T417_5"><text:s/>VfM<text:s/>as<text:s/>a<text:s/>partnership</text:span><text:span text:style-name="T417_6"><text:s/></text:span><text:span text:style-name="T417_7">and</text:span><text:span text:style-name="T417_8"><text:s/></text:span><text:span text:style-name="T417_9">advocacy<text:s/>mechanism<text:s/>that<text:s/>convenes<text:s/></text:span><text:span text:style-name="T417_10">a</text:span><text:span text:style-name="T417_11">nd<text:s/>strengthens<text:s/>a</text:span><text:span text:style-name="T417_12"><text:s/>global<text:s/>network<text:s/>of<text:s/></text:span><text:span text:style-name="T417_13">more<text:s/>than<text:s/>1,400</text:span><text:span text:style-name="T417_14"><text:s/>member<text:s/>organisations,<text:s/>enabling</text:span><text:span text:style-name="T417_15"><text:s/>coordination<text:s/>and</text:span><text:span text:style-name="T417_16"><text:s/>advocacy<text:s/>on<text:s/></text:span><text:span text:style-name="T417_17">tackling<text:s/></text:span><text:span text:style-name="T417_18">child<text:s/>marriage<text:s/>at<text:s/>national</text:span><text:span text:style-name="T417_19">,<text:s/></text:span><text:span text:style-name="T417_20">regional,</text:span><text:span text:style-name="T417_21"><text:s/>and<text:s/>global</text:span><text:span text:style-name="T417_22"><text:s/></text:span><text:span text:style-name="T417_23">levels.</text:span><text:span text:style-name="T417_24"><text:s/></text:span><text:span text:style-name="T417_25">The<text:s/></text:span><text:span text:style-name="T417_26">Secretariat<text:s/>focuses<text:s/>on<text:s/>coalition<text:s/>coordination,<text:s/>evidence<text:s/>translation</text:span><text:span text:style-name="T417_27">,</text:span><text:span text:style-name="T417_28"><text:s/>learning</text:span><text:span text:style-name="T417_29"><text:s/>and<text:s/>targeted<text:s/>influencing,<text:s/>rather<text:s/>than<text:s/>duplicating<text:s/>service<text:s/>delivery</text:span><text:span text:style-name="T417_30"><text:s/>structures<text:s/>or<text:s/>establishing<text:s/>country<text:s/>offices</text:span><text:span text:style-name="T417_31">.<text:s/></text:span></text:p>
      <text:p text:style-name="P418"><text:span text:style-name="T418_1">From<text:s/>a<text:s/></text:span><text:span text:style-name="T418_2">VfM</text:span><text:span text:style-name="T418_3"><text:s/>perspective</text:span><text:span text:style-name="T418_4"><text:s/></text:span><text:span text:style-name="T418_5">GNB</text:span><text:span text:style-name="T418_6">’</text:span><text:span text:style-name="T418_7">s</text:span><text:span text:style-name="T418_8"><text:s/>Secretariat-led<text:s/>approach<text:s/>enables<text:s/>wide<text:s/>reach<text:s/>whilst<text:s/>keeping</text:span><text:span text:style-name="T418_9"><text:s/>new<text:s/>delivery<text:s/>layers<text:s/>and<text:s/>associated<text:s/>costs<text:s/>low<text:s/>relative<text:s/>to<text:s/>the<text:s/>size<text:s/>of<text:s/>the<text:s/>partnership<text:s/>base.<text:s/></text:span><text:span text:style-name="T418_10">This<text:s/>enables<text:s/>wide<text:s/>reach<text:s/>to<text:s/>grassroots<text:s/>civil<text:s/>society<text:s/>organisations<text:s/></text:span><text:span text:style-name="T418_11">with<text:s/>modest<text:s/>core<text:s/>inputs.<text:s/>Further,<text:s/>g</text:span><text:span text:style-name="T418_12">iven<text:s/>the<text:s/>Secretariat<text:s/>role,<text:s/>cos</text:span><text:span text:style-name="T418_13">t</text:span><text:span text:style-name="T418_14"><text:s/></text:span><text:span text:style-name="T418_15">e</text:span><text:span text:style-name="T418_16">ffectiveness<text:s/>rests<text:s/>on<text:s/>demonstrating<text:s/>how<text:s/>modest<text:s/>inputs<text:s/>translate<text:s/>into<text:s/>measurable<text:s/>outputs<text:s/>and<text:s/>outcomes:<text:s/>coalition<text:s/>strength,<text:s/>concrete<text:s/>policy<text:s/>and<text:s/>financing<text:s/>shifts,<text:s/>and<text:s/>documented<text:s/>evidence<text:s/>uptake.<text:s/></text:span></text:p>
      <text:p text:style-name="P419"><text:span text:style-name="T419_1">Efficiency</text:span><text:span text:style-name="T419_2"><text:s/></text:span><text:span text:style-name="T419_3">is<text:s/>achieved<text:s/>through<text:s/>leveraging<text:s/></text:span><text:span text:style-name="T419_4">established<text:s/>influencing<text:s/>and<text:s/>advocacy<text:s/>moments,<text:s/>such<text:s/>as</text:span><text:span text:style-name="T419_5">,<text:s/></text:span><text:span text:style-name="T419_6">The<text:s/>Child<text:s/>Marriage<text:s/>Research<text:s/>to<text:s/>Action<text:s/>Network<text:s/>(</text:span><text:span text:style-name="T419_7">CRANK</text:span><text:span text:style-name="T419_8">)</text:span><text:span text:style-name="T419_9"><text:s/>convenings,<text:s/>Commission<text:s/>on<text:s/>the<text:s/>Status<text:s/>of<text:s/>Women,<text:s/>UN<text:s/>General<text:s/>Assembly</text:span><text:span text:style-name="T419_10">,</text:span><text:span text:style-name="T419_11"><text:s/>and<text:s/>regional<text:s/>policy<text:s/>forums</text:span><text:span text:style-name="T419_12">.<text:s/>This<text:s/>approach<text:s/>reduces</text:span><text:span text:style-name="T419_13"><text:s/>transaction<text:s/>costs<text:s/>that<text:s/>would<text:s/></text:span><text:span text:style-name="T419_14">otherwise<text:s/></text:span><text:span text:style-name="T419_15">arise<text:s/>from<text:s/>multiple<text:s/>uncoordinated<text:s/>efforts.<text:s/></text:span><text:span text:style-name="T419_16">C</text:span><text:span text:style-name="T419_17">RANK,<text:s/>co</text:span><text:span text:style-name="T419_18">-</text:span><text:span text:style-name="T419_19">led<text:s/>with<text:s/>the<text:s/></text:span><text:span text:style-name="T419_20">UNGP</text:span><text:span text:style-name="T419_21">,<text:s/>further<text:s/>streamlines<text:s/>the<text:s/>route<text:s/>from<text:s/>research<text:s/>to<text:s/>policy<text:s/>dialogue<text:s/>and<text:s/>practice<text:s/>by<text:s/>curating<text:s/>and<text:s/>disseminating<text:s/>evidence<text:s/>to<text:s/>members<text:s/>and<text:s/>decision</text:span><text:span text:style-name="T419_22">-</text:span><text:span text:style-name="T419_23">makers.</text:span></text:p>
      <text:p text:style-name="P420"><text:span text:style-name="T420_1">As<text:s/>outlined<text:s/>fully<text:s/>in<text:s/>Section<text:s/>C,<text:s/>performance<text:s/>against<text:s/>indicators<text:s/>is<text:s/>currently<text:s/>mixed,<text:s/>reflecting<text:s/>the<text:s/>early<text:s/>stage<text:s/>of<text:s/>the<text:s/>FCDO<text:s/>partnership<text:s/>and<text:s/>a<text:s/>period<text:s/>of<text:s/>organisational<text:s/>strategic<text:s/>planning</text:span><text:span text:style-name="T420_2">,</text:span><text:span text:style-name="T420_3"><text:s/></text:span><text:span text:style-name="T420_4">which<text:s/>slowed<text:s/>membership<text:s/>expansion<text:s/>but<text:s/>not<text:s/>delivery<text:s/>or<text:s/>influence<text:s/>in<text:s/>priority<text:s/>countries</text:span><text:span text:style-name="T420_5">.</text:span><text:span text:style-name="T420_6"><text:s/></text:span><text:span text:style-name="T420_7">From<text:s/>a<text:s/></text:span><text:span text:style-name="T420_8">VfM</text:span><text:span text:style-name="T420_9"><text:s/>perspective,<text:s/>GNB<text:s/>nonetheless<text:s/></text:span><text:span text:style-name="T420_10">demonstrates</text:span><text:span text:style-name="T420_11"><text:s/>cost</text:span><text:span text:style-name="T420_12"><text:s/></text:span><text:span text:style-name="T420_13">effectiveness<text:s/>as<text:s/>an<text:s/>advocacy<text:s/>and<text:s/>partnership<text:s/>mechanism,<text:s/>mobilising<text:s/>a<text:s/>broad<text:s/>coalition<text:s/>base<text:s/>and<text:s/>generating<text:s/>policy<text:s/>and<text:s/>advocacy<text:s/>outputs<text:s/>with<text:s/></text:span><text:bookmark-start text:name="_Int_v0vihI3u"/><text:span text:style-name="T420_14">relatively<text:s/>modest</text:span><text:bookmark-end text:name="_Int_v0vihI3u"/><text:span text:style-name="T420_15"><text:s/>core<text:s/>resources.<text:s/>Strengthening<text:s/>the<text:s/>articulation<text:s/>of<text:s/>how<text:s/>Secretariat</text:span><text:span text:style-name="T420_16">-</text:span><text:span text:style-name="T420_17">led<text:s/>inputs<text:s/>translate<text:s/>into<text:s/>measurable<text:s/>outputs<text:s/>and<text:s/>systems</text:span><text:span text:style-name="T420_18">-</text:span><text:span text:style-name="T420_19">level<text:s/>effects<text:s/>will<text:s/>further<text:s/>strengthen<text:s/>the<text:s/></text:span><text:span text:style-name="T420_20">VfM</text:span><text:span text:style-name="T420_21"><text:s/>case<text:s/>in<text:s/>future<text:s/>reviews,<text:s/>particularly<text:s/>on<text:s/>effectiveness.</text:span></text:p>
      <text:p text:style-name="P421"><text:span text:style-name="T421_1">Overall,<text:s/></text:span><text:span text:style-name="T421_2">GNB<text:s/>offers<text:s/></text:span><text:span text:style-name="T421_3">good</text:span><text:span text:style-name="T421_4"><text:s/></text:span><text:span text:style-name="T421_5">VfM</text:span><text:span text:style-name="T421_6"><text:s/>as<text:s/>a<text:s/>partnership<text:s/>and<text:s/>advocacy<text:s/>mechanism<text:s/>that<text:s/>converts<text:s/></text:span><text:bookmark-start text:name="_Int_wmgNRH4i"/><text:span text:style-name="T421_7">relatively<text:s/>small</text:span><text:bookmark-end text:name="_Int_wmgNRH4i"/><text:span text:style-name="T421_8"><text:s/>resources<text:s/>into<text:s/>coalition<text:s/>strength,<text:s/>evidence<text:s/>uptake</text:span><text:span text:style-name="T421_9">,</text:span><text:span text:style-name="T421_10"><text:s/>and<text:s/>policy<text:s/>momentum.<text:s/>The<text:s/>clearer<text:s/>articulation<text:s/>of<text:s/>results<text:s/>and<text:s/>their<text:s/>effects<text:s/>on<text:s/>systems<text:s/>and<text:s/></text:span><text:span text:style-name="T421_11">social<text:s/></text:span><text:span text:style-name="T421_12">norms</text:span><text:span text:style-name="T421_13"><text:s/>change<text:s/>at<text:s/>national,<text:s/></text:span><text:span text:style-name="T421_14">global,</text:span><text:span text:style-name="T421_15"><text:s/>and<text:s/>regional<text:s/>levels</text:span><text:span text:style-name="T421_16"><text:s/>will<text:s/>further<text:s/>strengthen<text:s/>the<text:s/>case<text:s/>for<text:s/>VfM<text:s/>in<text:s/>future<text:s/>reviews</text:span><text:span text:style-name="T421_17">,<text:s/>particularly<text:s/>on<text:s/>effectiveness.</text:span></text:p>
      <text:p text:style-name="P422"><text:span text:style-name="T422_1">Summary</text:span></text:p>
      <text:p text:style-name="P423"/>
      <text:p text:style-name="P424"><text:span text:style-name="T424_1">The<text:s/>AAECM<text:s/>II<text:s/>continues<text:s/>to<text:s/>demonstrate<text:s/></text:span><text:span text:style-name="T424_2">good<text:s/></text:span><text:span text:style-name="T424_3">VfM</text:span><text:span text:style-name="T424_4"><text:s/>through<text:s/>an<text:s/>integrated<text:s/>and<text:s/>layered<text:s/>portfolio<text:s/>that<text:s/>links<text:s/>system-level<text:s/>influence<text:s/>(UNGP),<text:s/>coalition<text:s/></text:span><text:span text:style-name="T424_5">building<text:s/>and<text:s/>coordination</text:span><text:span text:style-name="T424_6"><text:s/>(GNB),<text:s/>and<text:s/>locally<text:s/>led<text:s/>delivery<text:s/>to<text:s/>at-risk<text:s/>girls<text:s/>(GFF),<text:s/>creating<text:s/>a<text:s/>coherent<text:s/>pathway<text:s/>from<text:s/>global<text:s/>norms<text:s/>to<text:s/>community-level<text:s/>change.<text:s/>Overall<text:s/></text:span><text:span text:style-name="T424_7">VfM</text:span><text:span text:style-name="T424_8"><text:s/>could<text:s/>be<text:s/>further<text:s/>maximised<text:s/></text:span><text:span text:style-name="T424_9">with<text:s/>improved<text:s/>collaboration<text:s/>across<text:s/>the<text:s/>three<text:s/>components</text:span><text:span text:style-name="T424_10"><text:s/>to<text:s/>ensure<text:s/>complementarity</text:span><text:span text:style-name="T424_11">,<text:s/>efficiency<text:s/>across<text:s/>the<text:s/>programme</text:span><text:span text:style-name="T424_12"><text:s/>and<text:s/>strengthening<text:s/>of<text:s/>the<text:s/>tackling<text:s/>child-marriage<text:s/>ecosystem.<text:s/></text:span></text:p>
      <text:p text:style-name="P425"/>
      <text:p text:style-name="P426"><text:span text:style-name="T426_1">E:<text:s/>RISK</text:span></text:p>
      <text:p text:style-name="P427"/>
      <text:p text:style-name="P428"><text:span text:style-name="T428_1">Overview<text:s/>of<text:s/>risk<text:s/>management</text:span></text:p>
      <text:p text:style-name="P429"/>
      <text:p text:style-name="P430"><text:span text:style-name="T430_1">The<text:s/>programme<text:s/>overall<text:s/>risk<text:s/>rating<text:s/>was<text:s/>updated<text:s/>to<text:s/></text:span><text:span text:style-name="T430_2">m</text:span><text:span text:style-name="T430_3">inor</text:span><text:span text:style-name="T430_4"><text:s/></text:span><text:span text:style-name="T430_5">in<text:s/>February<text:s/>2025.<text:s/>Based<text:s/>on<text:s/>the<text:s/>risks<text:s/>identified<text:s/>in<text:s/>the<text:s/></text:span><text:span text:style-name="T430_6">most<text:s/>recent<text:s/></text:span><text:span text:style-name="T430_7">programme<text:s/>risk<text:s/>register</text:span><text:span text:style-name="T430_8">,</text:span><text:span text:style-name="T430_9"><text:s/></text:span><text:span text:style-name="T430_10">it</text:span><text:span text:style-name="T430_11"><text:s/></text:span><text:span text:style-name="T430_12">was<text:s/>updated<text:s/></text:span><text:span text:style-name="T430_13">to<text:s/></text:span><text:span text:style-name="T430_14">moderate</text:span><text:span text:style-name="T430_15"><text:s/></text:span><text:span text:style-name="T430_16">as<text:s/>part<text:s/>of<text:s/>this<text:s/>review,<text:s/></text:span><text:span text:style-name="T430_17">to<text:s/>reflect<text:s/></text:span><text:span text:style-name="T430_18">new</text:span><text:span text:style-name="T430_19"><text:s/></text:span><text:span text:style-name="T430_20">complexity</text:span><text:span text:style-name="T430_21"><text:s/>and</text:span><text:span text:style-name="T430_22"><text:s/>fiscal<text:s/>challenges<text:s/></text:span><text:span text:style-name="T430_23">arising<text:s/>from<text:s/>working<text:s/>with<text:s/>new<text:s/>and<text:s/>multiple<text:s/>partners</text:span><text:span text:style-name="T430_24">,</text:span><text:span text:style-name="T430_25"><text:s/>and<text:s/></text:span><text:span text:style-name="T430_26">inherent<text:s/>saf</text:span><text:span text:style-name="T430_27">e</text:span><text:span text:style-name="T430_28">guarding<text:s/>risks</text:span><text:span text:style-name="T430_29">.</text:span><text:span text:style-name="T430_30"><text:s/>The<text:s/>risk<text:s/>appetite<text:s/>for<text:s/>the<text:s/>programme<text:s/></text:span><text:span text:style-name="T430_31">i</text:span><text:span text:style-name="T430_32">s</text:span><text:span text:style-name="T430_33"><text:s/>in<text:s/>line<text:s/>with</text:span><text:span text:style-name="T430_34"><text:s/>FCDO’s<text:s/>organisational<text:s/>risk<text:s/>appetite<text:s/>and<text:s/>delivery<text:s/>sits<text:s/>within<text:s/>this.<text:s/></text:span><text:span text:style-name="T430_35">Most</text:span><text:span text:style-name="T430_36"><text:s/>risks<text:s/>were<text:s/>managed<text:s/></text:span><text:span text:style-name="T430_37">with</text:span><text:span text:style-name="T430_38"><text:s/>mitigating<text:s/>actions<text:s/>prevented<text:s/>them<text:s/>exceeding<text:s/>risk<text:s/>appetites.<text:s/>S</text:span><text:span text:style-name="T430_39">ome<text:s/>financial<text:s/>risks</text:span><text:span text:style-name="T430_40"><text:s/>created<text:s/>pressure<text:s/>during<text:s/>the<text:s/>period<text:s/>and</text:span><text:span text:style-name="T430_41"><text:s/>further<text:s/>action<text:s/>is<text:s/>recommended<text:s/>in<text:s/></text:span><text:span text:style-name="T430_42">any<text:s/>future<text:s/>years<text:s/></text:span><text:span text:style-name="T430_43">to<text:s/></text:span><text:span text:style-name="T430_44">ensure<text:s/>this<text:s/>can<text:s/>be<text:s/></text:span><text:span text:style-name="T430_45">manage</text:span><text:span text:style-name="T430_46">d</text:span><text:span text:style-name="T430_47"><text:s/>within<text:s/></text:span><text:span text:style-name="T430_48">risk<text:s/></text:span><text:span text:style-name="T430_49">appetite</text:span><text:span text:style-name="T430_50">s</text:span><text:span text:style-name="T430_51">.<text:s/></text:span></text:p>
      <text:p text:style-name="P431"/>
      <text:p text:style-name="P432"><text:span text:style-name="T432_1">Safeguarding<text:s/>people<text:s/>and<text:s/>the<text:s/>environment</text:span></text:p>
      <text:p text:style-name="P433"/>
      <text:p text:style-name="P434"><text:span text:style-name="T434_1">Climate<text:s/>and<text:s/>environmental<text:s/>risks<text:s/>associated<text:s/>with<text:s/>the<text:s/>programme<text:s/>were<text:s/>reviewed<text:s/>as<text:s/>part<text:s/>of<text:s/>this<text:s/>process<text:s/>and<text:s/>are<text:s/>assessed<text:s/>to<text:s/>be<text:s/>low.<text:s/>Safeguarding<text:s/>risks<text:s/>identified<text:s/>through<text:s/>partner<text:s/>due<text:s/>diligence<text:s/>assessments<text:s/>have<text:s/>been<text:s/>managed<text:s/>throughout<text:s/>the<text:s/>period.<text:s/>FCDO<text:s/>has<text:s/>sought<text:s/>specific<text:s/>commitment<text:s/>from<text:s/>each<text:s/>partner<text:s/>to<text:s/>inform<text:s/>FCDO<text:s/>of<text:s/>fraud<text:s/>and<text:s/>safeguarding<text:s/>cases<text:s/>and<text:s/>continues<text:s/>to<text:s/>communicate<text:s/>the<text:s/>importance<text:s/>of<text:s/>prompt<text:s/>reporting.<text:s/>During<text:s/>this<text:s/>period,<text:s/>GNB<text:s/>strengthened<text:s/>their<text:s/>risk<text:s/>and<text:s/>safeguarding<text:s/>systems<text:s/>and<text:s/>demonstrated<text:s/>procedures<text:s/>working<text:s/>effectively<text:s/>through<text:s/>reporting<text:s/>and<text:s/>responding<text:s/>to<text:s/>cases.<text:s/>GFF<text:s/>developed<text:s/>an<text:s/>environmental<text:s/>safeguards<text:s/>procedure<text:s/>to<text:s/>strengthen<text:s/>consideration<text:s/>of<text:s/>climate<text:s/>and<text:s/>environmental<text:s/>impacts<text:s/>throughout<text:s/>programming.<text:s/>UNICEF<text:s/>and<text:s/>UNFPA<text:s/>have<text:s/>robust<text:s/>mechanisms<text:s/>in<text:s/>place<text:s/>to<text:s/>respond<text:s/>to<text:s/>safeguarding<text:s/>cases.<text:s/>FCDO<text:s/>continues<text:s/>to<text:s/>recommend<text:s/>that<text:s/>the<text:s/>UNGP<text:s/>include<text:s/>a<text:s/>specific<text:s/>risk<text:s/>on<text:s/>safeguarding<text:s/>in<text:s/>the<text:s/>programme<text:s/>risk<text:s/>register<text:s/>to<text:s/>mitigate<text:s/>potential<text:s/>weaknesses<text:s/>in<text:s/>implementation<text:s/>and<text:s/></text:span><text:bookmark-start text:name="_Int_nv1zjy8x"/><text:span text:style-name="T434_2">possible<text:s/>under-reporting</text:span><text:bookmark-end text:name="_Int_nv1zjy8x"/><text:span text:style-name="T434_3">.</text:span></text:p>
      <text:p text:style-name="P435"/>
      <text:p text:style-name="P436"><text:bookmark-start text:name="_Int_La4JOlN1"/><text:span text:style-name="T436_1">Financial<text:s/>management</text:span><text:bookmark-end text:name="_Int_La4JOlN1"/></text:p>
      <text:p text:style-name="P437"/>
      <text:p text:style-name="P438"><text:span text:style-name="T438_1">The<text:s/>programme<text:s/>team<text:s/>and<text:s/>partners<text:s/>have<text:s/>progressed<text:s/>recommendations<text:s/>from<text:s/>the<text:s/>due<text:s/>diligence<text:s/>process</text:span><text:span text:style-name="T438_2">es</text:span><text:span text:style-name="T438_3"><text:s/>during<text:s/>this<text:s/>period</text:span><text:span text:style-name="T438_4">.<text:s/>N</text:span><text:span text:style-name="T438_5">otably<text:s/>GFF<text:s/>produced<text:s/>a<text:s/></text:span><text:span text:style-name="T438_6">‘</text:span><text:span text:style-name="T438_7">Subgrantee<text:s/>Manual</text:span><text:span text:style-name="T438_8">’</text:span><text:span text:style-name="T438_9"><text:s/>for<text:s/>downstream<text:s/>partners<text:s/>to<text:s/>increase<text:s/>assurance<text:s/>that<text:s/>funds<text:s/></text:span><text:span text:style-name="T438_10">are<text:s/>being<text:s/>used<text:s/>for<text:s/>the<text:s/>intended<text:s/>purposes<text:s/>and<text:s/>are<text:s/>properly<text:s/>accounted<text:s/>for.</text:span><text:span text:style-name="T438_11"><text:s/>A<text:s/>programme<text:s/>audit<text:s/>is<text:s/>also<text:s/>planned<text:s/>which<text:s/>will<text:s/>produce<text:s/>further<text:s/>assurance<text:s/>around<text:s/>use<text:s/>of<text:s/>funds<text:s/>and<text:s/>management<text:s/>of<text:s/>assets.<text:s/>The<text:s/>risk<text:s/></text:span><text:span text:style-name="T438_12">of<text:s/>FCDO<text:s/>funds<text:s/>not<text:s/>being<text:s/>accurately<text:s/>forecast<text:s/>has<text:s/>persisted<text:s/>and<text:s/>this<text:s/>review<text:s/>recommends<text:s/></text:span><text:span text:style-name="T438_13">that<text:s/></text:span><text:span text:style-name="T438_14">further<text:s/>mitigations<text:s/>are<text:s/>planned<text:s/></text:span><text:span text:style-name="T438_15">to<text:s/>ensure<text:s/>this<text:s/>improves<text:s/>with<text:s/>any</text:span><text:span text:style-name="T438_16"><text:s/>future<text:s/>funding</text:span><text:span text:style-name="T438_17">.<text:s/></text:span></text:p>
      <text:p text:style-name="P439"/>
      <text:p text:style-name="P440"><text:span text:style-name="T440_1">The<text:s/>implementing<text:s/>partner<text:s/></text:span><text:span text:style-name="T440_2">due<text:s/>diligence<text:s/>assessments<text:s/></text:span><text:span text:style-name="T440_3">were<text:s/>reviewed<text:s/>during<text:s/>this<text:s/>process<text:s/>and<text:s/>remain<text:s/>a<text:s/>proportionate<text:s/>assurance<text:s/>of<text:s/>the<text:s/>risks<text:s/>of<text:s/>the<text:s/>programme.</text:span><text:span text:style-name="T440_4"><text:s/></text:span><text:span text:style-name="T440_5">The<text:s/>Programme<text:s/>Risk<text:s/>Register<text:s/>is<text:s/>reviewed<text:s/></text:span><text:span text:style-name="T440_6">frequently,</text:span><text:span text:style-name="T440_7"><text:s/>and<text:s/>regular<text:s/>partner<text:s/>meetings<text:s/>cover<text:s/>risk</text:span><text:span text:style-name="T440_8">s<text:s/>and<text:s/>issues</text:span><text:span text:style-name="T440_9">.<text:s/></text:span><text:span text:style-name="T440_10">As<text:s/>part<text:s/>of<text:s/>this</text:span><text:span text:style-name="T440_11"><text:s/>review<text:s/>recommend</text:span><text:span text:style-name="T440_12">ations<text:s/></text:span><text:span text:style-name="T440_13">have<text:s/>been</text:span><text:span text:style-name="T440_14"><text:s/>made<text:s/>on<text:s/>the</text:span><text:span text:style-name="T440_15"><text:s/>inclusion<text:s/>of<text:s/>additional<text:s/>identified<text:s/>risks<text:s/>in<text:s/>the<text:s/>programme<text:s/>risk<text:s/>register</text:span><text:span text:style-name="T440_16"><text:s/>to<text:s/>ensure<text:s/>these<text:s/>are<text:s/>proactively<text:s/>monitored</text:span><text:span text:style-name="T440_17">.<text:s/></text:span><text:span text:style-name="T440_18">Over<text:s/></text:span><text:span text:style-name="T440_19">the<text:s/>next<text:s/>period,<text:s/>a</text:span><text:span text:style-name="T440_20">s<text:s/>the<text:s/>programme<text:s/>responds<text:s/>to<text:s/>contextual<text:s/>changes,<text:s/>including<text:s/>pausing,<text:s/>stopping</text:span><text:span text:style-name="T440_21">,</text:span><text:span text:style-name="T440_22"><text:s/>or<text:s/>amending<text:s/>activities</text:span><text:span text:style-name="T440_23">,</text:span><text:span text:style-name="T440_24"><text:s/>the<text:s/>risk<text:s/>register<text:s/>will<text:s/></text:span><text:span text:style-name="T440_25">need<text:s/>to</text:span><text:span text:style-name="T440_26"><text:s/>be<text:s/>reviewed<text:s/>and<text:s/>updated<text:s/>accordingly.<text:s/></text:span></text:p>
      <text:p text:style-name="P441"/>
      <text:p text:style-name="P442"><text:span text:style-name="T442_1">F:<text:s/>PROGRAMME<text:s/>MANAGEMENT:<text:s/></text:span><text:bookmark-start text:name="_Hlk21353049"/><text:span text:style-name="T442_2">DELIVERY,<text:s/>COMMERCIAL<text:s/>&amp;<text:s/></text:span><text:span text:style-name="T442_3">FINANCIAL<text:s/></text:span><text:span text:style-name="T442_4">PERFORMANCE</text:span><text:bookmark-end text:name="_Hlk21353049"/></text:p>
      <text:p text:style-name="P443"/>
      <text:p text:style-name="P444"><text:span text:style-name="T444_1">Summarise<text:s/>the<text:s/>performance<text:s/>of<text:s/>partners<text:s/>and<text:s/>FCDO,<text:s/>notably<text:s/>on<text:s/>commercial<text:s/>and<text:s/>financial<text:s/>issues.</text:span></text:p>
      <text:p text:style-name="P445"/>
      <text:p text:style-name="P446"><text:span text:style-name="T446_1">UN</text:span><text:span text:style-name="T446_2">FPA-UNICEF<text:s/></text:span><text:span text:style-name="T446_3">G</text:span><text:span text:style-name="T446_4">lobal<text:s/></text:span><text:span text:style-name="T446_5">P</text:span><text:span text:style-name="T446_6">rogramme</text:span><text:span text:style-name="T446_7"><text:s/>to<text:s/>End<text:s/>Child<text:s/>Marriage</text:span><text:span text:style-name="T446_8"><text:s/>(UNGP)</text:span></text:p>
      <text:p text:style-name="P447"/>
      <text:p text:style-name="P448"><text:span text:style-name="T448_1">Comprehensive<text:s/>global<text:s/>and<text:s/>country-level<text:s/>results<text:s/>are<text:s/>reported<text:s/>annually,<text:s/>with<text:s/>the<text:s/>Annual<text:s/>Results<text:s/>Report<text:s/>for<text:s/>2024<text:s/>published<text:s/>in<text:s/>June<text:s/>2025.<text:s/>UNGP<text:s/>has<text:s/>worked<text:s/>on<text:s/>producing<text:s/>the<text:s/>annual<text:s/>report<text:s/>sooner<text:s/>after<text:s/>the<text:s/>year-end,<text:s/>and<text:s/>at<text:s/>the<text:s/>time<text:s/>of<text:s/>writing<text:s/>it<text:s/>is<text:s/>hoping<text:s/>to<text:s/>publish<text:s/>the<text:s/>2025<text:s/>Results<text:s/>Report<text:s/>in<text:s/>March<text:s/>2026.</text:span></text:p>
      <text:p text:style-name="P449"/>
      <text:p text:style-name="P450"><text:span text:style-name="T450_1">Girls<text:s/>First<text:s/>Fund</text:span></text:p>
      <text:p text:style-name="P451"/>
      <text:p text:style-name="P452"><text:span text:style-name="T452_1">The<text:s/></text:span><text:span text:style-name="T452_2">first<text:s/>biannual<text:s/>results<text:s/>report<text:s/>was<text:s/>pr</text:span><text:span text:style-name="T452_3">oduced<text:s/>promptly<text:s/>after<text:s/>the<text:s/>period</text:span><text:span text:style-name="T452_4">,<text:s/>including<text:s/>comprehensive<text:s/>narrative<text:s/>reporting</text:span><text:span text:style-name="T452_5"><text:s/>on<text:s/>the<text:s/>different<text:s/>components<text:s/>of<text:s/>work<text:s/>funded<text:s/>under<text:s/>this<text:s/>pilot</text:span><text:span text:style-name="T452_6">.<text:s/>This<text:s/>project<text:s/>i</text:span><text:span text:style-name="T452_7">s</text:span><text:span text:style-name="T452_8"><text:s/>the<text:s/>first<text:s/></text:span><text:span text:style-name="T452_9">government<text:s/>grant<text:s/>awarded<text:s/>to<text:s/>GFF<text:s/></text:span><text:span text:style-name="T452_10">and<text:s/>the<text:s/></text:span><text:span text:style-name="T452_11">FCDO<text:s/></text:span><text:span text:style-name="T452_12">programme<text:s/>team<text:s/>ha</text:span><text:span text:style-name="T452_13">ve<text:s/>worked<text:s/>closely<text:s/>with<text:s/></text:span><text:span text:style-name="T452_14">their<text:s/>team</text:span><text:span text:style-name="T452_15"><text:s/>to<text:s/>build<text:s/>financial<text:s/>and<text:s/>results<text:s/>reporting<text:s/>capacity</text:span><text:span text:style-name="T452_16">,<text:s/>to<text:s/>ensure<text:s/>compliance</text:span><text:span text:style-name="T452_17"><text:s/>with<text:s/></text:span><text:span text:style-name="T452_18">UK<text:s/>government<text:s/></text:span><text:span text:style-name="T452_19">grant</text:span><text:span text:style-name="T452_20"><text:s/>requirements</text:span><text:span text:style-name="T452_21">.</text:span><text:span text:style-name="T452_22"><text:s/></text:span><text:span text:style-name="T452_23">As<text:s/>a<text:s/>result</text:span><text:span text:style-name="T452_24">,</text:span><text:span text:style-name="T452_25"><text:s/>the<text:s/>FCDO<text:s/>accepted<text:s/>a<text:s/>higher<text:s/>initial<text:s/>onboarding<text:s/>burden</text:span><text:span text:style-name="T452_26"><text:s/>to<text:s/>support<text:s/>capability<text:s/>building.<text:s/></text:span><text:span text:style-name="T452_27">As<text:s/>noted<text:s/>in<text:s/>the<text:s/>risks<text:s/>section,<text:s/>in<text:s/>the<text:s/>first<text:s/>period<text:s/>forecasting<text:s/>accuracy<text:s/>has<text:s/>been<text:s/>more<text:s/>variable<text:s/>than<text:s/></text:span><text:span text:style-name="T452_28">expected,<text:s/>this<text:s/>should<text:s/>be<text:s/>monitored<text:s/>closely<text:s/>in<text:s/></text:span><text:span text:style-name="T452_29">future</text:span><text:span text:style-name="T452_30">.<text:s/></text:span><text:span text:style-name="T452_31">GFF<text:s/>updated<text:s/>their<text:s/>delivery<text:s/>chain<text:s/>risk<text:s/>map<text:s/>as<text:s/>part<text:s/>of<text:s/>this<text:s/>review.<text:s/></text:span><text:span text:style-name="T452_32">The<text:s/>first<text:s/>set<text:s/>of<text:s/>audited<text:s/>accounts<text:s/>are<text:s/>due<text:s/>June<text:s/>2026,<text:s/>so<text:s/></text:span><text:span text:style-name="T452_33">this<text:s/></text:span><text:span text:style-name="T452_34">information<text:s/>is<text:s/>not<text:s/>available<text:s/>at<text:s/>the<text:s/>time<text:s/>of<text:s/>this<text:s/>review.</text:span><text:span text:style-name="T452_35"><text:s/></text:span></text:p>
      <text:p text:style-name="P453"/>
      <text:p text:style-name="P454"><text:span text:style-name="T454_1">Girls<text:s/>Not<text:s/>Brides<text:s/></text:span></text:p>
      <text:p text:style-name="P455"/>
      <text:p text:style-name="P456"><text:span text:style-name="T456_1">Two<text:s/>biannual<text:s/>reports<text:s/>were<text:s/>produced<text:s/>in<text:s/>a<text:s/>timely<text:s/>manner<text:s/>during<text:s/>this<text:s/>period,<text:s/>including<text:s/>comprehensive<text:s/>narrative<text:s/>reporting<text:s/>and<text:s/>detailed<text:s/>results.<text:s/>The<text:s/>GNB<text:s/>team<text:s/>have<text:s/>proactively<text:s/>raised<text:s/>risks<text:s/>and<text:s/>safeguar</text:span><text:span text:style-name="T456_2">ding<text:s/>concerns<text:s/>with<text:s/>the<text:s/>FCDO<text:s/>programme<text:s/>team<text:s/>throughout<text:s/>the<text:s/>period</text:span><text:span text:style-name="T456_3">.<text:s/>Forecasting<text:s/>accuracy<text:s/>has<text:s/>improved<text:s/>significantly<text:s/>following<text:s/>the<text:s/>first<text:s/>quarter<text:s/>and<text:s/>GNB<text:s/></text:span><text:span text:style-name="T456_4">have<text:s/></text:span><text:span text:style-name="T456_5">demonstrated<text:s/>effective<text:s/></text:span><text:bookmark-start text:name="_Int_aiX185py"/><text:span text:style-name="T456_6">financial<text:s/>management</text:span><text:bookmark-end text:name="_Int_aiX185py"/><text:span text:style-name="T456_7">.<text:s/>The<text:s/>first<text:s/>set<text:s/>of<text:s/>audited<text:s/>accounts<text:s/>are<text:s/>due<text:s/></text:span><text:span text:style-name="T456_8">June<text:s/>2026,<text:s/>so<text:s/>this<text:s/>information<text:s/>is<text:s/>not<text:s/>available<text:s/>at<text:s/>the<text:s/>time<text:s/>of<text:s/>this<text:s/>review.<text:s/></text:span></text:p>
      <text:p text:style-name="P457"/>
      <text:p text:style-name="P458"><text:span text:style-name="T458_1">Commercial<text:s/>considerations<text:s/></text:span><text:span text:style-name="T458_2">related<text:s/>to<text:s/>this<text:s/>programme<text:s/></text:span><text:span text:style-name="T458_3">are<text:s/>limited<text:s/>as<text:s/>funding<text:s/></text:span><text:span text:style-name="T458_4">is<text:s/>awarded<text:s/>as</text:span><text:span text:style-name="T458_5"><text:s/></text:span><text:span text:style-name="T458_6">an</text:span><text:span text:style-name="T458_7"><text:s/>investment<text:s/></text:span><text:span text:style-name="T458_8">to</text:span><text:span text:style-name="T458_9"><text:s/>a<text:s/>multi-donor<text:s/>fund<text:s/>and<text:s/>two<text:s/>accountable<text:s/>grants<text:s/>providing<text:s/>core<text:s/>and<text:s/>flexible<text:s/>funding<text:s/>to<text:s/>not</text:span><text:span text:style-name="T458_10">-</text:span><text:span text:style-name="T458_11">for</text:span><text:span text:style-name="T458_12">-</text:span><text:span text:style-name="T458_13">profit<text:s/>organisations.</text:span></text:p>
      <text:p text:style-name="P459"/>
      <text:p text:style-name="P460"><text:span text:style-name="T460_1"><draw:frame svg:x="-0.035cm" svg:y="-0.035cm" svg:width="15.963cm" svg:height="13.215cm" draw:style-name="FR1" text:anchor-type="as-char" draw:z-index="0"><draw:text-box><text:p text:style-name="P461"><text:span text:style-name="T461_1">Box<text:s/>I:<text:s/>Insights<text:s/>on<text:s/>Localisation<text:s/>Efforts<text:s/>through<text:s/>the<text:s/>AAECM<text:s/>II<text:s/>Programme</text:span></text:p><text:p text:style-name="P462"><text:span text:style-name="T462_1">The<text:s/>expansion<text:s/>of<text:s/>AAECM<text:s/>II<text:s/>in<text:s/>2025<text:s/>to<text:s/>include<text:s/>support<text:s/>to<text:s/>Girls<text:s/>Not<text:s/>Brides<text:s/>(GNB)<text:s/>and<text:s/>Girls<text:s/>First<text:s/>Fund<text:s/>(GFF)<text:s/>marked<text:s/>an<text:s/>important<text:s/>step<text:s/>in<text:s/>advancing<text:s/>FCDO’s<text:s/>localisation<text:s/>ambitions.<text:s/>Working<text:s/>directly<text:s/>with<text:s/>civil<text:s/>society<text:s/>movements<text:s/>and<text:s/>small,<text:s/>grassroots<text:s/>organisations<text:s/>generated<text:s/>valuable<text:s/>insights<text:s/>into<text:s/>the<text:s/>opportunities<text:s/>and<text:s/>trade-offs<text:s/>of<text:s/>this<text:s/>approach.</text:span></text:p><text:p text:style-name="P463"><text:span text:style-name="T463_1">Experience<text:s/>under<text:s/>AAECM<text:s/>II<text:s/>highlighted<text:s/>the<text:s/>tension<text:s/>between<text:s/>FCDO’s<text:s/>necessary<text:s/>compliance<text:s/>requirements,<text:s/>designed<text:s/>to<text:s/>safeguard<text:s/>public<text:s/>funds,<text:s/>and<text:s/>the<text:s/>capacity<text:s/>constraints<text:s/>faced<text:s/>by<text:s/>smaller<text:s/>organisations<text:s/>new<text:s/>to<text:s/>government<text:s/>funding.<text:s/>Supporting<text:s/>these<text:s/>partners<text:s/>required<text:s/>significant<text:s/>programme<text:s/>team<text:s/>input,<text:s/>including<text:s/>hands-on<text:s/>engagement,<text:s/>tailored<text:s/>guidance,<text:s/>and<text:s/>an<text:s/>experienced<text:s/>team<text:s/>with<text:s/>a<text:s/>strong<text:s/>understanding<text:s/>of<text:s/>FCDO's</text:span><text:span text:style-name="T463_2"><text:s/></text:span><text:span text:style-name="T463_3">Programme<text:s/>Operating<text:s/>Framework<text:s/>(PrOF)<text:s/>flexibilities<text:s/>to<text:s/>enable<text:s/>proportionate<text:s/>application<text:s/>of<text:s/>controls<text:s/>where<text:s/>possible.</text:span></text:p><text:p text:style-name="P464"><text:span text:style-name="T464_1">The<text:s/>experience<text:s/>reinforced<text:s/>the<text:s/>importance<text:s/>of<text:s/>a<text:s/>strategic,<text:s/>longer-term<text:s/>approach<text:s/>when<text:s/>funding<text:s/>organisations<text:s/>without<text:s/>prior<text:s/>exposure<text:s/>to<text:s/>government<text:s/>donors.<text:s/>Multi-year,<text:s/>flexible<text:s/>funding<text:s/>allows<text:s/>time<text:s/>for<text:s/>mutual<text:s/>adjustment,<text:s/>collaboration,<text:s/>and<text:s/>capability<text:s/>strengthening.<text:s/>Trust-based<text:s/>partnerships<text:s/>proved<text:s/>critical,<text:s/>alongside<text:s/>clear<text:s/>communication<text:s/>of<text:s/>requirements<text:s/>and<text:s/>support<text:s/>for<text:s/>organisations<text:s/>to<text:s/>make<text:s/>necessary<text:s/>compliance<text:s/>adjustments.</text:span></text:p><text:p text:style-name="P465"><text:span text:style-name="T465_1">This<text:s/>approach<text:s/>requires<text:s/>FCDO<text:s/>to<text:s/>absorb<text:s/>higher<text:s/>delivery<text:s/>risk<text:s/>and<text:s/>allocate<text:s/>additional<text:s/>programme<text:s/>and<text:s/>financial<text:s/>resources.<text:s/>However,<text:s/>benefits<text:s/>include<text:s/>deeper<text:s/>learning<text:s/>from<text:s/>the<text:s/>field,<text:s/>improved<text:s/>equity,<text:s/>locally<text:s/>informed<text:s/>social<text:s/>norm<text:s/>change,<text:s/>and<text:s/>greater<text:s/>ownership<text:s/>and<text:s/>adaptability<text:s/>within<text:s/>diverse<text:s/>contexts.</text:span></text:p><text:p text:style-name="P466"><text:span text:style-name="T466_1"> </text:span></text:p></draw:text-box></draw:frame></text:span></text:p>
      <text:p text:style-name="P467"/>
      <text:p text:style-name="P468"><text:span text:style-name="T468_1">Key<text:s/>findings<text:s/>on<text:s/>the<text:s/>performance<text:s/>of<text:s/>FCDO</text:span></text:p>
      <text:p text:style-name="P469"/>
      <text:p text:style-name="P470"><text:span text:style-name="T470_1">Feedback<text:s/>on<text:s/>FCDO<text:s/>reflected<text:s/>a<text:s/>constructive<text:s/>and<text:s/>supportive<text:s/>collaboration<text:s/>between<text:s/>partners<text:s/>and<text:s/>the<text:s/>programme<text:s/>team</text:span><text:span text:style-name="T470_2">,<text:s/>however<text:s/>highlighted<text:s/>some<text:s/>practical<text:s/>challenges<text:s/>to<text:s/>effective<text:s/>partnership<text:s/>due<text:s/>to<text:s/>the<text:s/>frequency<text:s/>of<text:s/>FCDO<text:s/>staff<text:s/>rotations.<text:s/></text:span></text:p>
      <text:p text:style-name="P471"/>
      <text:p text:style-name="P472"><text:span text:style-name="T472_1">G:<text:s/>MONITORING,<text:s/>EVIDENCE<text:s/>AND<text:s/>LEARNING</text:span></text:p>
      <text:p text:style-name="P473"><text:span text:style-name="T473_1"><text:s/></text:span></text:p>
      <text:p text:style-name="P474"><text:span text:style-name="T474_1">Monitoring<text:s/>and<text:s/></text:span><text:span text:style-name="T474_2">E</text:span><text:span text:style-name="T474_3">valuation</text:span></text:p>
      <text:p text:style-name="P475"/>
      <text:p text:style-name="P476"><text:span text:style-name="T476_1">This<text:s/>review<text:s/>has<text:s/>been<text:s/>led<text:s/>by<text:s/>an<text:s/>FCDO<text:s/>member<text:s/>of<text:s/>staff<text:s/>outside<text:s/>of<text:s/>the<text:s/>programme<text:s/>team,<text:s/>with<text:s/>input<text:s/>from<text:s/>the<text:s/>programme<text:s/>team<text:s/>and<text:s/>partners.<text:s/>It<text:s/>has<text:s/>been<text:s/>conducted<text:s/>as<text:s/>a<text:s/>desk-based<text:s/>exercise<text:s/>drawing<text:s/>on<text:s/>partner<text:s/>progress<text:s/>and<text:s/>financial<text:s/>reports<text:s/>and<text:s/>other<text:s/>programme<text:s/>documentation,<text:s/>including<text:s/>due<text:s/>diligence<text:s/>assessments</text:span><text:span text:style-name="T476_2">.<text:s/>A</text:span><text:span text:style-name="T476_3"><text:s/>visit</text:span><text:span text:style-name="T476_4"><text:s/>to<text:s/></text:span><text:span text:style-name="T476_5">one<text:s/>of<text:s/>the<text:s/>GFF<text:s/>subgrantee<text:s/>partners<text:s/></text:span><text:span text:style-name="T476_6">was<text:s/></text:span><text:span text:style-name="T476_7">conducted<text:s/>by<text:s/>the</text:span><text:span text:style-name="T476_8"><text:s/>UK</text:span><text:span text:style-name="T476_9"><text:s/>Embassy<text:s/>in<text:s/>Dominican<text:s/>Republic</text:span><text:span text:style-name="T476_10"><text:s/>in<text:s/>April<text:s/>2026;<text:s/>findings<text:s/>from<text:s/>their<text:s/>report<text:s/>have<text:s/>also<text:s/>fed<text:s/>into<text:s/>this<text:s/>review</text:span><text:span text:style-name="T476_11">.<text:s/>Monitoring<text:s/>activity<text:s/>during<text:s/>the<text:s/>period<text:s/>included<text:s/>annual<text:s/></text:span><text:span text:style-name="T476_12">(UNGP)<text:s/>and<text:s/>biannual<text:s/>(GNB<text:s/>and<text:s/>GFF)<text:s/>results<text:s/>reporting<text:s/>from<text:s/>delivery<text:s/>partners.<text:s/>Monthly<text:s/>meetings<text:s/>were<text:s/>also<text:s/>held<text:s/>between<text:s/>the<text:s/>FCDO<text:s/>programme<text:s/>team<text:s/>and<text:s/>new<text:s/>partners.<text:s/>Each<text:s/>partner’s<text:s/>results<text:s/>are<text:s/>aligned<text:s/>to<text:s/>the<text:s/>FCDO<text:s/>programme<text:s/>results<text:s/>framework.<text:s/></text:span></text:p>
      <text:p text:style-name="P477"/>
      <text:p text:style-name="P478"><text:span text:style-name="T478_1">Evidence<text:s/>and<text:s/></text:span><text:span text:style-name="T478_2">Learning</text:span></text:p>
      <text:p text:style-name="P479"/>
      <text:p text:style-name="P480"><text:span text:style-name="T480_1">Phase<text:s/>III<text:s/>of<text:s/>the<text:s/>UNGP<text:s/>incorporates<text:s/>monitoring,<text:s/>learning,<text:s/>and<text:s/>evaluation<text:s/>as<text:s/>a<text:s/>core<text:s/>programme<text:s/>strategy,<text:s/>and<text:s/>the<text:s/>programme<text:s/></text:span><text:span text:style-name="T480_2">supports</text:span><text:span text:style-name="T480_3"><text:s/>the</text:span><text:span text:style-name="T480_4"><text:s/></text:span><text:span text:style-name="T480_5">generati</text:span><text:span text:style-name="T480_6">on</text:span><text:span text:style-name="T480_7"><text:s/>and<text:s/></text:span><text:span text:style-name="T480_8">dissemina</text:span><text:span text:style-name="T480_9">tion</text:span><text:span text:style-name="T480_10"><text:s/></text:span><text:span text:style-name="T480_11">of<text:s/></text:span><text:span text:style-name="T480_12">evidence.<text:s/>Notably<text:s/>in<text:s/>2024<text:s/>UNICEF<text:s/>published<text:s/>a<text:s/>synthesis<text:s/>paper<text:s/>on<text:s/>what<text:s/>works<text:s/>to<text:s/>prevent<text:s/>and<text:s/>respond<text:s/>to<text:s/>child<text:s/>marriage<text:s/>and,<text:s/>together<text:s/>with<text:s/>UNFPA,<text:s/>convened<text:s/>knowledge<text:s/>exchanges<text:s/>to<text:s/>promote<text:s/>evidence<text:s/>uptake,<text:s/>in<text:s/>partnership<text:s/>with<text:s/>Girls<text:s/>Not<text:s/>Brides.<text:s/>The<text:s/>evidence<text:s/>paper<text:s/>has<text:s/>helped<text:s/>shift<text:s/>global<text:s/>dialogues<text:s/>on<text:s/>child<text:s/>marriage<text:s/>towards<text:s/>solutions,<text:s/>informed<text:s/>progressive<text:s/>legislation,<text:s/>and<text:s/>directed<text:s/>investment<text:s/>towards<text:s/>activities<text:s/>where<text:s/>evidence<text:s/>of<text:s/>effectiveness<text:s/>is<text:s/>strongest.<text:s/></text:span></text:p>
      <text:p text:style-name="P481"/>
      <text:p text:style-name="P482"><text:span text:style-name="T482_1">Leveraging<text:s/>learning<text:s/>and<text:s/>evidence<text:s/>to<text:s/>strengthen<text:s/>the<text:s/>global<text:s/>response<text:s/>to<text:s/>child<text:s/>marriage<text:s/>is<text:s/>also<text:s/>a<text:s/>key<text:s/>strategic<text:s/>objective<text:s/>of<text:s/>GNB<text:s/>programming<text:s/>under<text:s/>this<text:s/>grant.<text:s/>GNB<text:s/>has<text:s/>produced<text:s/>learning<text:s/>products,<text:s/>including<text:s/>research<text:s/>reports<text:s/>and<text:s/>policy<text:s/>papers,<text:s/>and<text:s/>convened<text:s/>discussions<text:s/>which<text:s/>have<text:s/>contributed<text:s/>to<text:s/>the<text:s/>global,<text:s/>regional,<text:s/>and<text:s/>country-level<text:s/>evidence<text:s/></text:span><text:bookmark-start text:name="_Int_eT4BxIl6"/><text:span text:style-name="T482_2">base</text:span><text:bookmark-end text:name="_Int_eT4BxIl6"/><text:span text:style-name="T482_3"><text:s/>on<text:s/>responses<text:s/>and<text:s/>consequences<text:s/>of<text:s/>child<text:s/>marriage,<text:s/>including<text:s/>known<text:s/>gaps<text:s/>such<text:s/>as<text:s/>child<text:s/>marriage<text:s/>in<text:s/>crisis<text:s/>settings.<text:s/>Reported<text:s/>engagement<text:s/>suggests<text:s/>their<text:s/>members<text:s/>value<text:s/>and<text:s/>apply<text:s/>this<text:s/>learning<text:s/>in<text:s/>their<text:s/>work,<text:s/>which<text:s/>is<text:s/>readily<text:s/>available<text:s/>through<text:s/>their<text:s/>website.<text:s/></text:span></text:p>
      <text:p text:style-name="P483"/>
      <text:p text:style-name="P484"><text:span text:style-name="T484_1">GFF<text:s/>has<text:s/>invested<text:s/>in<text:s/>building<text:s/>MEL<text:s/>capacity<text:s/>internally<text:s/>and<text:s/>with<text:s/>downstream<text:s/>partners.<text:s/>At<text:s/>the<text:s/>time<text:s/>of<text:s/>this<text:s/>review,<text:s/>limited<text:s/>evidence<text:s/>and<text:s/>learning<text:s/>is<text:s/>available<text:s/>as<text:s/>case<text:s/>studies<text:s/>and<text:s/>qualitative<text:s/>feedback<text:s/>is<text:s/>due<text:s/>later<text:s/>in<text:s/>the<text:s/>implementation<text:s/>cycle.<text:s/></text:span></text:p>
      <text:p text:style-name="P485"/>
      <text:p text:style-name="P486"><text:span text:style-name="T486_1">Learning<text:s/>aims<text:s/>for<text:s/>the<text:s/>year<text:s/>ahead</text:span><text:span text:style-name="T486_2">:</text:span><text:span text:style-name="T486_3"><text:s/></text:span></text:p>
      <text:p text:style-name="P487"/>
      <text:list text:style-name="LS42" xml:id="list23">
        <text:list-item>
          <text:p text:style-name="P488"><text:span text:style-name="T488_1">The<text:s/>programme<text:s/>should<text:s/>capture<text:s/>detailed<text:s/>evidence<text:s/>on<text:s/>the<text:s/>GFF<text:s/>pilot<text:s/>and<text:s/>what<text:s/>impact<text:s/>investing<text:s/>in<text:s/>the<text:s/>capacity<text:s/>and<text:s/>capability<text:s/>of<text:s/>grassroots<text:s/>organisations<text:s/></text:span><text:span text:style-name="T488_2">has<text:s/></text:span><text:span text:style-name="T488_3">achi</text:span><text:span text:style-name="T488_4">e</text:span><text:span text:style-name="T488_5">ved.</text:span></text:p>
        </text:list-item>
        <text:list-item>
          <text:p text:style-name="P489"><text:span text:style-name="T489_1">The<text:s/>programme<text:s/>should<text:s/>improve<text:s/>articulation<text:s/>of<text:s/>the<text:s/>results<text:s/>of<text:s/>advocacy<text:s/>and<text:s/>influence,<text:s/>strengthening<text:s/>the<text:s/>connection<text:s/>between<text:s/>these<text:s/>activities<text:s/>and<text:s/>real-world<text:s/>impact.<text:s/></text:span></text:p>
        </text:list-item>
        <text:list-item>
          <text:p text:style-name="P490"><text:span text:style-name="T490_1">The<text:s/>programme<text:s/>should<text:s/>enhance<text:s/>collaboration<text:s/>and<text:s/>shared<text:s/>learning<text:s/>between<text:s/>each<text:s/>of<text:s/>the<text:s/>partners.<text:s/></text:span></text:p>
        </text:list-item>
      </text:list>
      <table:table table:style-name="Table14"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47">
          <table:table-cell table:style-name="Cell151">
            <text:p text:style-name="P491"><text:span text:style-name="T491_1">Date<text:s/>of<text:s/>last<text:s/>narrative<text:s/>financial<text:s/>report</text:span></text:p>
          </table:table-cell>
          <table:table-cell table:style-name="Cell152">
            <text:p text:style-name="P492"><text:span text:style-name="T492_1">UNGP:<text:s/></text:span><text:span text:style-name="T492_2">June<text:s/>2025</text:span></text:p>
            <text:p text:style-name="P493"><text:span text:style-name="T493_1">Girls<text:s/>First<text:s/>Fund:<text:s/></text:span><text:span text:style-name="T493_2">December<text:s/>2025</text:span></text:p>
            <text:p text:style-name="P494"><text:span text:style-name="T494_1">Girls<text:s/>Not<text:s/>Brides:</text:span><text:span text:style-name="T494_2"><text:s/>December<text:s/>2025</text:span></text:p>
            <text:p text:style-name="P495"/>
          </table:table-cell>
          <table:table-cell table:style-name="Cell153">
            <text:p text:style-name="P496"><text:span text:style-name="T496_1">Date<text:s/>of<text:s/>last<text:s/>audited<text:s/>annual<text:s/>statement</text:span></text:p>
          </table:table-cell>
          <table:table-cell table:style-name="Cell154">
            <text:p text:style-name="P497"><text:span text:style-name="T497_1">UN</text:span><text:span text:style-name="T497_2">ICEF</text:span><text:span text:style-name="T497_3">:<text:s/></text:span><text:span text:style-name="T497_4"><text:a xlink:type="simple" xlink:href="https://www.unicef.org/executiveboard/media/35186/file/A-80-5-Add-3-Financial-report-UNBOA-2024-EN-ODS.pdf"><text:span text:style-name="T497_5">December<text:s/>2024</text:span></text:a></text:span></text:p>
            <text:p text:style-name="P498"><text:span text:style-name="T498_1">Girls<text:s/>First<text:s/>Fund</text:span><text:span text:style-name="T498_2"><text:s/>and</text:span><text:span text:style-name="T498_3"><text:s/></text:span></text:p>
            <text:p text:style-name="P499"><text:span text:style-name="T499_1">Girls<text:s/>Not<text:s/>Brides:</text:span><text:span text:style-name="T499_2"><text:s/>not<text:s/>available</text:span><text:span text:style-name="T499_3"><text:s/>at<text:s/>this<text:s/>review</text:span><text:span text:style-name="T499_4">,<text:s/>first<text:s/>accounts<text:s/>due<text:s/>June<text:s/>2026</text:span></text:p>
          </table:table-cell>
        </table:table-row>
      </table:table>
      <text:p text:style-name="P50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4" style:display-name="Heading 4" style:family="paragraph" style:parent-style-name="Normal" style:default-outline-level="4">
      <style:paragraph-properties fo:margin-top="0.071cm" fo:keep-with-next="always" fo:keep-together="always"/>
      <style:text-properties fo:font-style="italic" style:font-style-asian="italic" style:font-style-complex="italic" fo:color="#2f5496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Footnote_20_Text_20_Char" style:display-name="Footnote Text Char" style:family="text" style:parent-style-name="Default_20_Paragraph_20_Font">
      <style:text-properties style:font-name="Arial" style:font-name-complex="Arial"/>
    </style:style>
    <style:style style:name="Footnote_20_text" style:display-name="Footnote text" style:family="paragraph" style:parent-style-name="Normal">
      <style:text-properties fo:font-size="11pt" style:font-name-asian="Calibri" style:font-size-asian="11pt" style:font-name-complex="Arial" style:font-size-complex="11pt"/>
    </style:style>
    <style:style style:name="Footnote_20_Text_20_Char1" style:display-name="Footnote Text Char1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VI_20_fnr_20_תו_20_Char_20_Char_20_Char_20_Char" style:display-name="BVI fnr תו Char Char Char Char" style:family="paragraph" style:parent-style-name="Normal">
      <style:paragraph-properties fo:line-height="0.423cm" fo:margin-bottom="0.282cm"/>
      <style:text-properties style:text-position="super 58%" style:font-name="Calibri" fo:font-size="11pt" style:font-name-asian="Calibri" style:font-size-asian="11pt" style:font-name-complex="Arial" style:font-size-complex="11pt"/>
    </style:style>
    <style:style style:name="Mention" style:family="text" style:parent-style-name="Default_20_Paragraph_20_Font">
      <style:text-properties fo:background-color="#e1dfdd" fo:color="#2b579a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2f5496" style:font-name="Calibri Light" fo:font-size="12pt" style:font-name-asian="游ゴシック Light" style:font-size-asian="12pt" style:font-name-complex="Times New Roman" style:font-size-complex="12pt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Symbol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-complex="Times New Roman"/>
    </style:style>
    <style:style style:name="List20Level1" style:family="text">
      <style:text-properties style:font-name="Symbol"/>
    </style:style>
    <style:style style:name="List20Level2" style:family="text">
      <style:text-properties style:font-name-complex="Times New Roman"/>
    </style:style>
    <style:style style:name="List20Level3" style:family="text">
      <style:text-properties style:font-name-complex="Times New Roman"/>
    </style:style>
    <style:style style:name="List20Level4" style:family="text">
      <style:text-properties style:font-name-complex="Times New Roman"/>
    </style:style>
    <style:style style:name="List20Level5" style:family="text">
      <style:text-properties style:font-name-complex="Times New Roman"/>
    </style:style>
    <style:style style:name="List20Level6" style:family="text">
      <style:text-properties style:font-name-complex="Times New Roman"/>
    </style:style>
    <style:style style:name="List20Level7" style:family="text">
      <style:text-properties style:font-name-complex="Times New Roman"/>
    </style:style>
    <style:style style:name="List20Level8" style:family="text">
      <style:text-properties style:font-name-complex="Times New Roman"/>
    </style: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2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20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2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2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2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2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2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2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21Level0" style:family="text">
      <style:text-properties style:font-name-complex="Times New Roman"/>
    </style:style>
    <style:style style:name="List21Level1" style:family="text">
      <style:text-properties style:font-name="Symbol"/>
    </style:style>
    <style:style style:name="List21Level2" style:family="text">
      <style:text-properties style:font-name="Wingdings"/>
    </style:style>
    <style:style style:name="List21Level3" style:family="text">
      <style:text-properties style:font-name-complex="Times New Roman"/>
    </style:style>
    <style:style style:name="List21Level4" style:family="text">
      <style:text-properties style:font-name-complex="Times New Roman"/>
    </style:style>
    <style:style style:name="List21Level5" style:family="text">
      <style:text-properties style:font-name-complex="Times New Roman"/>
    </style:style>
    <style:style style:name="List21Level6" style:family="text">
      <style:text-properties style:font-name-complex="Times New Roman"/>
    </style:style>
    <style:style style:name="List21Level7" style:family="text">
      <style:text-properties style:font-name-complex="Times New Roman"/>
    </style:style>
    <style:style style:name="List21Level8" style:family="text">
      <style:text-properties style:font-name-complex="Times New Roman"/>
    </style: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2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21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2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2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2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2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2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2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Arial" style:font-name-asian="Times New Roman" style:font-name-complex="Aria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-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8Level0" style:family="text">
      <style:text-properties style:font-name="Arial" style:font-name-asian="Times New Roman" style:font-name-complex="Aria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-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30Level0" style:family="text">
      <style:text-properties style:font-name="Aptos"/>
    </style:style>
    <style:style style:name="List30Level1" style:family="text">
      <style:text-properties style:font-name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/>
    </style:style>
    <style:style style:name="List30Level8" style:family="text">
      <style:text-properties style:font-name="Wingdings"/>
    </style:style>
    <text:list-style style:name="LS30">
      <text:list-level-style-bullet text:bullet-char="-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Courier New" fo:font-size="10pt" style:font-size-asian="10pt"/>
    </style:style>
    <style:style style:name="List33Level2" style:family="text">
      <style:text-properties style:font-name="Wingdings" fo:font-size="10pt" style:font-size-asian="10pt"/>
    </style:style>
    <style:style style:name="List33Level3" style:family="text">
      <style:text-properties style:font-name="Wingdings" fo:font-size="10pt" style:font-size-asian="10pt"/>
    </style:style>
    <style:style style:name="List33Level4" style:family="text">
      <style:text-properties style:font-name="Wingdings" fo:font-size="10pt" style:font-size-asian="10pt"/>
    </style:style>
    <style:style style:name="List33Level5" style:family="text">
      <style:text-properties style:font-name="Wingdings" fo:font-size="10pt" style:font-size-asian="10pt"/>
    </style:style>
    <style:style style:name="List33Level6" style:family="text">
      <style:text-properties style:font-name="Wingdings" fo:font-size="10pt" style:font-size-asian="10pt"/>
    </style:style>
    <style:style style:name="List33Level7" style:family="text">
      <style:text-properties style:font-name="Wingdings" fo:font-size="10pt" style:font-size-asian="10pt"/>
    </style:style>
    <style:style style:name="List33Level8" style:family="text">
      <style:text-properties style:font-name="Wingdings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Courier New" fo:font-size="10pt" style:font-size-asian="10pt"/>
    </style:style>
    <style:style style:name="List34Level2" style:family="text">
      <style:text-properties style:font-name="Wingdings" fo:font-size="10pt" style:font-size-asian="10pt"/>
    </style:style>
    <style:style style:name="List34Level3" style:family="text">
      <style:text-properties style:font-name="Wingdings" fo:font-size="10pt" style:font-size-asian="10pt"/>
    </style:style>
    <style:style style:name="List34Level4" style:family="text">
      <style:text-properties style:font-name="Wingdings" fo:font-size="10pt" style:font-size-asian="10pt"/>
    </style:style>
    <style:style style:name="List34Level5" style:family="text">
      <style:text-properties style:font-name="Wingdings" fo:font-size="10pt" style:font-size-asian="10pt"/>
    </style:style>
    <style:style style:name="List34Level6" style:family="text">
      <style:text-properties style:font-name="Wingdings" fo:font-size="10pt" style:font-size-asian="10pt"/>
    </style:style>
    <style:style style:name="List34Level7" style:family="text">
      <style:text-properties style:font-name="Wingdings" fo:font-size="10pt" style:font-size-asian="10pt"/>
    </style:style>
    <style:style style:name="List34Level8" style:family="text">
      <style:text-properties style:font-name="Wingdings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35">
      <text:list-level-style-number style:num-format="1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Symbol"/>
    </style:style>
    <style:style style:name="List40Level1" style:family="text">
      <style:text-properties style:font-name="Symbol"/>
    </style:style>
    <style:style style:name="List40Level2" style:family="text">
      <style:text-properties style:font-name="Symbol"/>
    </style:style>
    <style:style style:name="List40Level3" style:family="text">
      <style:text-properties style:font-name="Symbol"/>
    </style:style>
    <style:style style:name="List40Level4" style:family="text">
      <style:text-properties style:font-name="Symbol"/>
    </style:style>
    <style:style style:name="List40Level5" style:family="text">
      <style:text-properties style:font-name="Symbol"/>
    </style:style>
    <style:style style:name="List40Level6" style:family="text">
      <style:text-properties style:font-name="Symbol"/>
    </style:style>
    <style:style style:name="List40Level7" style:family="text">
      <style:text-properties style:font-name="Symbol"/>
    </style:style>
    <style:style style:name="List40Level8" style:family="text">
      <style:text-properties style:font-name="Symbol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0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0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0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0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0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0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0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0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style:style style:name="List41Level0" style:family="text">
      <style:text-properties style:font-name="Symbol"/>
    </style:style>
    <style:style style:name="List41Level1" style:family="text">
      <style:text-properties style:font-name="Symbol"/>
    </style:style>
    <style:style style:name="List41Level2" style:family="text">
      <style:text-properties style:font-name="Symbol"/>
    </style:style>
    <style:style style:name="List41Level3" style:family="text">
      <style:text-properties style:font-name="Symbol"/>
    </style:style>
    <style:style style:name="List41Level4" style:family="text">
      <style:text-properties style:font-name="Symbol"/>
    </style:style>
    <style:style style:name="List41Level5" style:family="text">
      <style:text-properties style:font-name="Symbol"/>
    </style:style>
    <style:style style:name="List41Level6" style:family="text">
      <style:text-properties style:font-name="Symbol"/>
    </style:style>
    <style:style style:name="List41Level7" style:family="text">
      <style:text-properties style:font-name="Symbol"/>
    </style:style>
    <style:style style:name="List41Level8" style:family="text">
      <style:text-properties style:font-name="Symbol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41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Symbol"/>
    </style:style>
    <style:style style:name="List43Level1" style:family="text">
      <style:text-properties style:font-name="Symbol"/>
    </style:style>
    <style:style style:name="List43Level2" style:family="text">
      <style:text-properties style:font-name="Symbol"/>
    </style:style>
    <style:style style:name="List43Level3" style:family="text">
      <style:text-properties style:font-name="Symbol"/>
    </style:style>
    <style:style style:name="List43Level4" style:family="text">
      <style:text-properties style:font-name="Symbol"/>
    </style:style>
    <style:style style:name="List43Level5" style:family="text">
      <style:text-properties style:font-name="Symbol"/>
    </style:style>
    <style:style style:name="List43Level6" style:family="text">
      <style:text-properties style:font-name="Symbol"/>
    </style:style>
    <style:style style:name="List43Level7" style:family="text">
      <style:text-properties style:font-name="Symbol"/>
    </style:style>
    <style:style style:name="List43Level8" style:family="text">
      <style:text-properties style:font-name="Symbol"/>
    </style:style>
    <text:list-style style:name="LS43">
      <text:list-level-style-bullet text:bullet-char="" text:style-name="List43Level0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3Level1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3Level2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3Level3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3Level4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3Level5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3Level6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3Level7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  <text:list-level-style-bullet text:bullet-char="" text:style-name="List43Level8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  <style:text-properties style:font-name="Symbol"/>
      </text:list-level-style-bullet>
    </text:list-style>
    <style:style style:name="List44Level0" style:family="text">
      <style:text-properties fo:font-weight="normal" style:font-weight-asian="normal" style:font-weight-complex="bold"/>
    </style:style>
    <text:list-style style:name="LS44">
      <text:list-level-style-number style:num-format="1" text:style-name="List4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 style:font-weight-complex="bold"/>
      </text:list-level-style-number>
      <text:list-level-style-number style:num-format="a" text:style-name="List4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>
      <style:paragraph-properties fo:text-align="right"/>
    </style:style>
    <style:style style:name="T3_1" style:family="text">
      <style:text-properties fo:font-size="11pt" style:font-size-asian="11pt" style:font-size-complex="11pt"/>
    </style:style>
    <style:style style:name="P4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text:span text:style-name="T3_1"><text:page-number text:select-page="current"/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 301058 - (Published June 2026)</dc:title>
    <meta:initial-creator/>
    <meta:creation-date>2021-02-27T16:21:00</meta:creation-date>
    <dc:creator>Helen Davies (KCS)</dc:creator>
    <dc:date>2026-07-01T10:00:39</dc:date>
    <meta:editing-cycles>2275</meta:editing-cycles>
    <meta:document-statistic meta:page-count="0" meta:paragraph-count="0" meta:row-count="0" meta:word-count="0" meta:character-count="0" meta:non-whitespace-character-count="0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A842BC159FDA2A40BE84B12AA1EDDB41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