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Yu Mincho" svg:font-family="Yu Mincho" style:font-family-generic="roman"/>
  </office:font-face-decls>
  <office:automatic-styles>
    <style:style style:name="P1" style:family="paragraph" style:parent-style-name="Heading_20_2" style:master-page-name="Standard">
      <style:paragraph-properties fo:text-align="center" fo:line-height="100%" fo:margin-top="0.423cm" fo:margin-bottom="0cm" fo:margin-left="0cm" fo:margin-right="0cm" style:writing-mode="lr-tb" text:number-lines="true" text:line-number="1"/>
    </style:style>
    <style:style style:name="T1_1" style:family="text">
      <style:text-properties fo:font-style="normal" style:font-style-asian="normal" style:font-style-complex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8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9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68cm" fo:margin-left="0cm"/>
    </style:style>
    <style:style style:name="Column4" style:family="table-column">
      <style:table-column-properties style:column-width="3.6cm"/>
    </style:style>
    <style:style style:name="Column5" style:family="table-column">
      <style:table-column-properties style:column-width="2.286cm"/>
    </style:style>
    <style:style style:name="Column6" style:family="table-column">
      <style:table-column-properties style:column-width="2.286cm"/>
    </style:style>
    <style:style style:name="Column7" style:family="table-column">
      <style:table-column-properties style:column-width="2.286cm"/>
    </style:style>
    <style:style style:name="Column8" style:family="table-column">
      <style:table-column-properties style:column-width="2.286cm"/>
    </style:style>
    <style:style style:name="Column9" style:family="table-column">
      <style:table-column-properties style:column-width="1.612cm"/>
    </style:style>
    <style:style style:name="Column10" style:family="table-column">
      <style:table-column-properties style:column-width="1.612cm"/>
    </style:style>
    <style:style style:name="Row4" style:family="table-row">
      <style:table-row-properties style:min-row-height="0.529cm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</style:style>
    <style:style style:name="T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>
      <style:table-row-properties style:min-row-height="0.529cm"/>
    </style:style>
    <style:style style:name="Cell1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</style:style>
    <style:style style:name="T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1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</style:style>
    <style:style style:name="T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</style:style>
    <style:style style:name="T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</style:style>
    <style:style style:name="T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</style:style>
    <style:style style:name="T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3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912cm" fo:margin-left="-0.009cm"/>
    </style:style>
    <style:style style:name="Column11" style:family="table-column">
      <style:table-column-properties style:column-width="7.001cm"/>
    </style:style>
    <style:style style:name="Column12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28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</style:style>
    <style:style style:name="T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</style:style>
    <style:style style:name="T35_1" style:family="text"/>
    <style:style style:name="T35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text-underline-style="solid" style:text-underline-color="font-color"/>
    </style:style>
    <style:style style:name="Row8" style:family="table-row">
      <style:table-row-properties style:min-row-height="0.711cm"/>
    </style:style>
    <style:style style:name="Cell30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</style:style>
    <style:style style:name="T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3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</style:style>
    <style:style style:name="T37_1" style:family="text"/>
    <style:style style:name="T37_2" style:family="text" style:parent-style-name="Internet_20_link">
      <style:text-properties fo:color="#0563c1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P38" style:family="paragraph" style:parent-style-name="Normal">
      <style:text-properties fo:font-size="11pt" style:font-size-asian="11pt" style:font-size-complex="11pt" fo:font-weight="bold" style:font-weight-asian="bold"/>
    </style:style>
    <style:style style:name="P39" style:family="paragraph" style:parent-style-name="Normal">
      <style:paragraph-properties fo:margin-bottom="0.282cm"/>
      <style:text-properties fo:font-size="10pt" style:font-size-asian="10pt" style:font-size-complex="10pt"/>
    </style:style>
    <style:style style:name="P40" style:family="paragraph" style:parent-style-name="Normal"/>
    <style:style style:name="T40_1" style:family="text">
      <style:text-properties fo:font-size="14pt" style:font-size-asian="14pt" style:font-size-complex="14pt" fo:font-weight="bold" style:font-weight-asian="bold" style:font-weight-complex="bold"/>
    </style:style>
    <style:style style:name="P41" style:family="paragraph" style:parent-style-name="Normal">
      <style:text-properties fo:font-size="11pt" style:font-size-asian="11pt" style:font-size-complex="11pt" fo:font-weight="bold" style:font-weight-asian="bold"/>
    </style:style>
    <style:style style:name="P42" style:family="paragraph" style:parent-style-name="Normal"/>
    <style:style style:name="T42_1" style:family="text">
      <style:text-properties fo:font-size="11pt" style:font-size-asian="11pt" style:font-size-complex="11pt" fo:font-weight="bold" style:font-weight-asian="bold" style:font-weight-complex="bold"/>
    </style:style>
    <style:style style:name="P43" style:family="paragraph" style:parent-style-name="Normal">
      <style:text-properties fo:font-size="11pt" style:font-size-asian="11pt" style:font-size-complex="11pt" fo:font-weight="bold" style:font-weight-asian="bold"/>
    </style:style>
    <style:style style:name="P44" style:family="paragraph" style:parent-style-name="Normal">
      <style:paragraph-properties fo:margin-top="0.071cm"/>
    </style:style>
    <style:style style:name="T44_1" style:family="text">
      <style:text-properties fo:font-size="10pt" style:font-name-asian="Arial" style:font-size-asian="10pt" style:font-name-complex="Arial" style:font-size-complex="10pt"/>
    </style:style>
    <style:style style:name="P45" style:family="paragraph" style:parent-style-name="Normal">
      <style:paragraph-properties fo:margin-top="0.071cm"/>
    </style:style>
    <style:style style:name="T45_1" style:family="text">
      <style:text-properties fo:font-size="10pt" style:font-name-asian="Arial" style:font-size-asian="10pt" style:font-name-complex="Arial" style:font-size-complex="10pt"/>
    </style:style>
    <style:style style:name="P46" style:family="paragraph" style:parent-style-name="Normal">
      <style:paragraph-properties fo:margin-top="0.071cm" fo:margin-bottom="0.071cm"/>
    </style:style>
    <style:style style:name="T46_1" style:family="text">
      <style:text-properties fo:font-size="10pt" style:font-name-asian="Arial" style:font-size-asian="10pt" style:font-name-complex="Arial" style:font-size-complex="10pt"/>
    </style:style>
    <style:style style:name="P47" style:family="paragraph" style:parent-style-name="List_20_Paragraph">
      <style:paragraph-properties fo:margin-bottom="0cm"/>
    </style:style>
    <style:style style:name="T47_1" style:family="text"/>
    <style:style style:name="T47_2" style:family="text" style:parent-style-name="Internet_20_link">
      <style:text-properties fo:font-style="italic" style:font-style-asian="italic" style:font-style-complex="italic" fo:color="#0563c1" fo:font-size="10pt" style:font-size-asian="10pt" style:font-size-complex="10pt"/>
    </style:style>
    <style:style style:name="T47_3" style:family="text">
      <style:text-properties fo:font-size="10pt" style:font-name-asian="Arial" style:font-size-asian="10pt" style:font-name-complex="Arial" style:font-size-complex="10pt"/>
    </style:style>
    <style:style style:name="T47_4" style:family="text">
      <style:text-properties fo:font-size="10pt" style:font-name-asian="Arial" style:font-size-asian="10pt" style:font-name-complex="Arial" style:font-size-complex="10pt"/>
    </style:style>
    <style:style style:name="T47_5" style:family="text">
      <style:text-properties fo:font-size="10pt" style:font-name-asian="Arial" style:font-size-asian="10pt" style:font-name-complex="Arial" style:font-size-complex="10pt"/>
    </style:style>
    <style:style style:name="T47_6" style:family="text" style:parent-style-name="List_20_Paragraph">
      <style:text-properties fo:font-size="10pt" style:font-name-asian="Arial" style:font-size-asian="10pt" style:font-name-complex="Arial" style:font-size-complex="10pt"/>
    </style:style>
    <style:style style:name="P48" style:family="paragraph" style:parent-style-name="Footnote_20_text"/>
    <style:style style:name="T48_1" style:family="text"/>
    <style:style style:name="T48_2" style:family="text">
      <style:text-properties fo:font-size="8pt" style:font-size-asian="8pt" style:font-size-complex="8pt"/>
    </style:style>
    <style:style style:name="P49" style:family="paragraph" style:parent-style-name="Footnote_20_text"/>
    <style:style style:name="T49_1" style:family="text">
      <style:text-properties fo:font-size="8pt" style:font-size-asian="8pt" style:font-size-complex="8pt"/>
    </style:style>
    <style:style style:name="T49_2" style:family="text">
      <style:text-properties fo:font-size="10pt" style:font-name-asian="Arial" style:font-size-asian="10pt" style:font-name-complex="Arial" style:font-size-complex="10pt"/>
    </style:style>
    <style:style style:name="T49_3" style:family="text">
      <style:text-properties fo:font-size="10pt" style:font-name-asian="Arial" style:font-size-asian="10pt" style:font-name-complex="Arial" style:font-size-complex="10pt"/>
    </style:style>
    <style:style style:name="T49_4" style:family="text">
      <style:text-properties fo:font-size="10pt" style:font-name-asian="Arial" style:font-size-asian="10pt" style:font-name-complex="Arial" style:font-size-complex="10pt"/>
    </style:style>
    <style:style style:name="T49_5" style:family="text" style:parent-style-name="List_20_Paragraph">
      <style:text-properties fo:font-size="10pt" style:font-name-asian="Arial" style:font-size-asian="10pt" style:font-name-complex="Arial" style:font-size-complex="10pt"/>
    </style:style>
    <style:style style:name="P50" style:family="paragraph" style:parent-style-name="Footnote_20_text"/>
    <style:style style:name="T50_1" style:family="text"/>
    <style:style style:name="T50_2" style:family="text">
      <style:text-properties fo:font-size="8pt" style:font-size-asian="8pt" style:font-size-complex="8pt"/>
    </style:style>
    <style:style style:name="T50_3" style:family="text">
      <style:text-properties fo:font-size="10pt" style:font-name-asian="Arial" style:font-size-asian="10pt" style:font-name-complex="Arial" style:font-size-complex="10pt"/>
    </style:style>
    <style:style style:name="P51" style:family="paragraph" style:parent-style-name="List_20_Paragraph"/>
    <style:style style:name="T51_1" style:family="text"/>
    <style:style style:name="T51_2" style:family="text" style:parent-style-name="Internet_20_link">
      <style:text-properties fo:font-style="italic" style:font-style-asian="italic" style:font-style-complex="italic" fo:color="#0563c1" fo:font-size="10pt" style:font-size-asian="10pt" style:font-size-complex="10pt"/>
    </style:style>
    <style:style style:name="T51_3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/>
    </style:style>
    <style:style style:name="T51_4" style:family="text">
      <style:text-properties fo:font-size="10pt" style:font-name-asian="Arial" style:font-size-asian="10pt" style:font-name-complex="Arial" style:font-size-complex="10pt"/>
    </style:style>
    <style:style style:name="T51_5" style:family="text">
      <style:text-properties fo:font-size="10pt" style:font-name-asian="Arial" style:font-size-asian="10pt" style:font-name-complex="Arial" style:font-size-complex="10pt"/>
    </style:style>
    <style:style style:name="T51_6" style:family="text">
      <style:text-properties fo:font-size="10pt" style:font-name-asian="Arial" style:font-size-asian="10pt" style:font-name-complex="Arial" style:font-size-complex="10pt"/>
    </style:style>
    <style:style style:name="T51_7" style:family="text" style:parent-style-name="List_20_Paragraph">
      <style:text-properties fo:font-size="10pt" style:font-name-asian="Arial" style:font-size-asian="10pt" style:font-name-complex="Arial" style:font-size-complex="10pt"/>
    </style:style>
    <style:style style:name="P52" style:family="paragraph" style:parent-style-name="Footnote_20_text"/>
    <style:style style:name="T52_1" style:family="text">
      <style:text-properties fo:font-size="8pt" style:font-size-asian="8pt" style:font-size-complex="8pt"/>
    </style:style>
    <style:style style:name="P53" style:family="paragraph" style:parent-style-name="Footnote_20_text"/>
    <style:style style:name="T53_1" style:family="text">
      <style:text-properties fo:font-size="10pt" style:font-name-asian="Arial" style:font-size-asian="10pt" style:font-name-complex="Arial" style:font-size-complex="10pt"/>
    </style:style>
    <style:style style:name="P54" style:family="paragraph" style:parent-style-name="Normal">
      <style:paragraph-properties fo:margin-top="0.071cm"/>
    </style:style>
    <style:style style:name="T54_1" style:family="text">
      <style:text-properties fo:font-size="10pt" style:font-name-asian="Arial" style:font-size-asian="10pt" style:font-name-complex="Arial" style:font-size-complex="10pt"/>
    </style:style>
    <style:style style:name="P55" style:family="paragraph" style:parent-style-name="Normal">
      <style:paragraph-properties fo:margin-top="0.071cm"/>
    </style:style>
    <style:style style:name="T55_1" style:family="text">
      <style:text-properties fo:font-size="10pt" style:font-name-asian="Arial" style:font-size-asian="10pt" style:font-name-complex="Arial" style:font-size-complex="10pt"/>
    </style:style>
    <style:style style:name="T55_2" style:family="text">
      <style:text-properties fo:font-size="10pt" style:font-name-asian="Arial" style:font-size-asian="10pt" style:font-name-complex="Arial" style:font-size-complex="10pt"/>
    </style:style>
    <style:style style:name="T55_3" style:family="text">
      <style:text-properties fo:font-size="10pt" style:font-name-asian="Arial" style:font-size-asian="10pt" style:font-name-complex="Arial" style:font-size-complex="10pt"/>
    </style:style>
    <style:style style:name="P56" style:family="paragraph" style:parent-style-name="Normal">
      <style:paragraph-properties fo:margin-top="0.071cm"/>
    </style:style>
    <style:style style:name="T56_1" style:family="text">
      <style:text-properties fo:font-size="10pt" style:font-name-asian="Arial" style:font-size-asian="10pt" style:font-name-complex="Arial" style:font-size-complex="10pt"/>
    </style:style>
    <style:style style:name="P57" style:family="paragraph" style:parent-style-name="Normal">
      <style:paragraph-properties fo:margin-top="0.071cm"/>
    </style:style>
    <style:style style:name="T57_1" style:family="text">
      <style:text-properties fo:font-size="10pt" style:font-name-asian="Arial" style:font-size-asian="10pt" style:font-name-complex="Arial" style:font-size-complex="10pt"/>
    </style:style>
    <style:style style:name="P58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59" style:family="paragraph" style:parent-style-name="Normal"/>
    <style:style style:name="T5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_2" style:family="text">
      <style:text-properties fo:font-size="10pt" style:font-size-asian="10pt" style:font-name-complex="Arial" style:font-size-complex="10pt"/>
    </style:style>
    <style:style style:name="P60" style:family="paragraph" style:parent-style-name="Normal">
      <style:text-properties fo:font-size="11pt" style:font-size-asian="11pt" style:font-size-complex="11pt" fo:font-weight="bold" style:font-weight-asian="bold"/>
    </style:style>
    <style:style style:name="P61" style:family="paragraph" style:parent-style-name="Normal">
      <style:paragraph-properties fo:margin-top="0.071cm"/>
    </style:style>
    <style:style style:name="T61_1" style:family="text">
      <style:text-properties fo:font-size="10pt" style:font-name-asian="Arial" style:font-size-asian="10pt" style:font-name-complex="Arial" style:font-size-complex="10pt"/>
    </style:style>
    <style:style style:name="T61_2" style:family="text">
      <style:text-properties fo:font-size="10pt" style:font-name-asian="Arial" style:font-size-asian="10pt" style:font-name-complex="Arial" style:font-size-complex="10pt"/>
    </style:style>
    <style:style style:name="T61_3" style:family="text">
      <style:text-properties fo:font-size="10pt" style:font-name-asian="Arial" style:font-size-asian="10pt" style:font-name-complex="Arial" style:font-size-complex="10pt"/>
    </style:style>
    <style:style style:name="T61_4" style:family="text">
      <style:text-properties fo:font-size="10pt" style:font-name-asian="Arial" style:font-size-asian="10pt" style:font-name-complex="Arial" style:font-size-complex="10pt"/>
    </style:style>
    <style:style style:name="T61_5" style:family="text">
      <style:text-properties fo:font-size="10pt" style:font-name-asian="Arial" style:font-size-asian="10pt" style:font-name-complex="Arial" style:font-size-complex="10pt"/>
    </style:style>
    <style:style style:name="P62" style:family="paragraph" style:parent-style-name="Normal">
      <style:paragraph-properties fo:margin-top="0.071cm" fo:margin-bottom="0.071cm"/>
      <style:text-properties fo:font-size="10pt" style:font-name-asian="Arial" style:font-size-asian="10pt" style:font-name-complex="Arial" style:font-size-complex="10pt"/>
    </style:style>
    <style:style style:name="P63" style:family="paragraph" style:parent-style-name="Normal"/>
    <style:style style:name="T63_1" style:family="text">
      <style:text-properties fo:font-size="10pt" style:font-size-asian="10pt" style:font-name-complex="Arial" style:font-size-complex="10pt"/>
    </style:style>
    <style:style style:name="P64" style:family="paragraph" style:parent-style-name="Normal">
      <style:paragraph-properties fo:margin-bottom="0.282cm"/>
      <style:text-properties fo:font-size="10pt" style:font-size-asian="10pt" style:font-name-complex="Arial" style:font-size-complex="10pt"/>
    </style:style>
    <style:style style:name="Table4" style:family="table">
      <style:table-properties table:align="left" style:width="17.503cm" fo:margin-left="-1.009cm"/>
    </style:style>
    <style:style style:name="Column13" style:family="table-column">
      <style:table-column-properties style:column-width="8.961cm"/>
    </style:style>
    <style:style style:name="Column14" style:family="table-column">
      <style:table-column-properties style:column-width="8.543cm"/>
    </style:style>
    <style:style style:name="Row9" style:family="table-row">
      <style:table-row-properties style:min-row-height="0.529cm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100%" fo:margin-bottom="0.282cm"/>
    </style:style>
    <style:style style:name="T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100%" fo:margin-bottom="0.282cm"/>
    </style:style>
    <style:style style:name="T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0" style:family="table-row">
      <style:table-row-properties style:min-row-height="0.529cm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100%" fo:margin-bottom="0.282cm"/>
    </style:style>
    <style:style style:name="T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100%" fo:margin-bottom="0cm"/>
    </style:style>
    <style:style style:name="T6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1" style:family="table-row">
      <style:table-row-properties style:min-row-height="0.529cm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100%" fo:margin-bottom="0.282cm"/>
    </style:style>
    <style:style style:name="T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6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100%" fo:margin-bottom="0cm"/>
    </style:style>
    <style:style style:name="T7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2" style:family="table-row">
      <style:table-row-properties style:min-row-height="0.529cm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100%" fo:margin-bottom="0.282cm"/>
    </style:style>
    <style:style style:name="T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100%" fo:margin-bottom="0.282cm"/>
    </style:style>
    <style:style style:name="T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3" style:family="table-row">
      <style:table-row-properties style:min-row-height="0.529cm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100%" fo:margin-bottom="0.282cm"/>
    </style:style>
    <style:style style:name="T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100%" fo:margin-bottom="0.282cm"/>
    </style:style>
    <style:style style:name="T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4_3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5" style:family="paragraph" style:parent-style-name="Normal">
      <style:paragraph-properties fo:line-height="100%" fo:margin-bottom="0.282cm"/>
    </style:style>
    <style:style style:name="T7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5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5_4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6" style:family="paragraph" style:parent-style-name="Normal">
      <style:paragraph-properties fo:line-height="100%" fo:margin-bottom="0.282cm"/>
    </style:style>
    <style:style style:name="T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_2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_4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_5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6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7" style:family="paragraph" style:parent-style-name="Normal">
      <style:paragraph-properties fo:line-height="100%" fo:margin-bottom="0.282cm"/>
    </style:style>
    <style:style style:name="T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_4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_7" style:family="text">
      <style:text-properties style:text-position="super 58%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7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4" style:family="table-row">
      <style:table-row-properties style:min-row-height="0.529cm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100%" fo:margin-bottom="0.282cm"/>
    </style:style>
    <style:style style:name="T7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100%" fo:margin-bottom="0.282cm"/>
    </style:style>
    <style:style style:name="T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7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5" style:family="table-row">
      <style:table-row-properties style:min-row-height="0.529cm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100%" fo:margin-bottom="0.28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100%" fo:margin-bottom="0.282cm"/>
    </style:style>
    <style:style style:name="T8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6" style:family="table-row">
      <style:table-row-properties style:min-row-height="0.529cm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100%" fo:margin-bottom="0.28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100%" fo:margin-bottom="0.282cm"/>
    </style:style>
    <style:style style:name="T8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" style:family="table-row">
      <style:table-row-properties style:min-row-height="0.529cm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100%" fo:margin-bottom="0.28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100%" fo:margin-bottom="0.282cm"/>
    </style:style>
    <style:style style:name="T8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8" style:family="table-row">
      <style:table-row-properties style:min-row-height="0.529cm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100%" fo:margin-bottom="0.28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100%" fo:margin-bottom="0.282cm"/>
    </style:style>
    <style:style style:name="T8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9" style:family="table-row">
      <style:table-row-properties style:min-row-height="0.529cm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100%" fo:margin-bottom="0.28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100%" fo:margin-bottom="0.282cm"/>
    </style:style>
    <style:style style:name="T8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8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0" style:family="paragraph" style:parent-style-name="Normal">
      <style:paragraph-properties fo:margin-top="0.071cm"/>
      <style:text-properties fo:font-size="10pt" style:font-name-asian="Arial" style:font-size-asian="10pt" style:font-name-complex="Arial" style:font-size-complex="10pt"/>
    </style:style>
    <style:style style:name="P91" style:family="paragraph" style:parent-style-name="Normal">
      <style:paragraph-properties fo:margin-top="0.071cm"/>
      <style:text-properties fo:font-size="10pt" style:font-name-asian="Arial" style:font-size-asian="10pt" style:font-name-complex="Arial" style:font-size-complex="10pt"/>
    </style:style>
    <style:style style:name="P92" style:family="paragraph" style:parent-style-name="Normal">
      <style:paragraph-properties fo:margin-top="0.071cm"/>
      <style:text-properties fo:font-size="10pt" style:font-name-asian="Arial" style:font-size-asian="10pt" style:font-name-complex="Arial" style:font-size-complex="10pt"/>
    </style:style>
    <style:style style:name="P93" style:family="paragraph" style:parent-style-name="Normal">
      <style:paragraph-properties fo:margin-top="0.071cm" fo:margin-bottom="0.071cm"/>
      <style:text-properties fo:font-size="10pt" style:font-name-asian="Arial" style:font-size-asian="10pt" style:font-name-complex="Arial" style:font-size-complex="10pt"/>
    </style:style>
    <style:style style:name="P94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94_1" style:family="text">
      <style:text-properties fo:font-size="11pt" style:font-size-asian="11pt" style:font-size-complex="11pt" fo:font-weight="bold" style:font-weight-asian="bold" style:font-weight-complex="bold"/>
    </style:style>
    <style:style style:name="P95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/>
    </style:style>
    <style:style style:name="P96" style:family="paragraph" style:parent-style-name="Normal">
      <style:paragraph-properties fo:margin-bottom="0.282cm"/>
    </style:style>
    <style:style style:name="T96_1" style:family="text">
      <style:text-properties fo:font-size="10pt" style:font-name-asian="Arial" style:font-size-asian="10pt" style:font-name-complex="Arial" style:font-size-complex="10pt"/>
    </style:style>
    <style:style style:name="T96_2" style:family="text">
      <style:text-properties fo:font-size="10pt" style:font-name-asian="Arial" style:font-size-asian="10pt" style:font-name-complex="Arial" style:font-size-complex="10pt"/>
    </style:style>
    <style:style style:name="T96_3" style:family="text">
      <style:text-properties fo:font-size="10pt" style:font-name-asian="Arial" style:font-size-asian="10pt" style:font-name-complex="Arial" style:font-size-complex="10pt"/>
    </style:style>
    <style:style style:name="T96_4" style:family="text">
      <style:text-properties fo:font-size="10pt" style:font-name-asian="Arial" style:font-size-asian="10pt" style:font-name-complex="Arial" style:font-size-complex="10pt"/>
    </style:style>
    <style:style style:name="T96_5" style:family="text">
      <style:text-properties fo:font-size="10pt" style:font-name-asian="Arial" style:font-size-asian="10pt" style:font-name-complex="Arial" style:font-size-complex="10pt"/>
    </style:style>
    <style:style style:name="P97" style:family="paragraph" style:parent-style-name="List_20_Paragraph">
      <style:paragraph-properties fo:margin-bottom="0.282cm"/>
      <style:text-properties fo:font-size="10pt" style:font-name-asian="Arial" style:font-size-asian="10pt" style:font-name-complex="Arial"/>
    </style:style>
    <style:style style:name="T97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97_2" style:family="text">
      <style:text-properties fo:font-size="10pt" style:font-name-asian="Arial" style:font-size-asian="10pt" style:font-name-complex="Arial"/>
    </style:style>
    <style:style style:name="T97_3" style:family="text">
      <style:text-properties fo:font-size="10pt" style:font-name-asian="Arial" style:font-size-asian="10pt" style:font-name-complex="Arial"/>
    </style:style>
    <style:style style:name="T97_4" style:family="text">
      <style:text-properties fo:font-size="10pt" style:font-name-asian="Arial" style:font-size-asian="10pt" style:font-name-complex="Arial"/>
    </style:style>
    <style:style style:name="T97_5" style:family="text">
      <style:text-properties fo:font-size="10pt" style:font-name-asian="Arial" style:font-size-asian="10pt" style:font-name-complex="Arial"/>
    </style:style>
    <style:style style:name="T97_6" style:family="text">
      <style:text-properties fo:font-size="10pt" style:font-name-asian="Arial" style:font-size-asian="10pt" style:font-name-complex="Arial"/>
    </style:style>
    <style:style style:name="T97_7" style:family="text">
      <style:text-properties fo:font-size="10pt" style:font-name-asian="Arial" style:font-size-asian="10pt" style:font-name-complex="Arial"/>
    </style:style>
    <style:style style:name="P98" style:family="paragraph" style:parent-style-name="List_20_Paragraph">
      <style:paragraph-properties fo:margin-bottom="0cm"/>
    </style:style>
    <style:style style:name="T98_1" style:family="text">
      <style:text-properties fo:font-size="10pt" style:font-name-asian="Arial" style:font-size-asian="10pt" style:font-name-complex="Arial" fo:font-weight="bold" style:font-weight-asian="bold"/>
    </style:style>
    <style:style style:name="T98_2" style:family="text">
      <style:text-properties fo:font-size="10pt" style:font-name-asian="Arial" style:font-size-asian="10pt" style:font-name-complex="Arial"/>
    </style:style>
    <style:style style:name="T98_3" style:family="text">
      <style:text-properties fo:font-size="10pt" style:font-name-asian="Arial" style:font-size-asian="10pt" style:font-name-complex="Arial"/>
    </style:style>
    <style:style style:name="T98_4" style:family="text">
      <style:text-properties fo:font-size="10pt" style:font-name-asian="Arial" style:font-size-asian="10pt" style:font-name-complex="Arial"/>
    </style:style>
    <style:style style:name="T98_5" style:family="text">
      <style:text-properties fo:font-size="10pt" style:font-name-asian="Arial" style:font-size-asian="10pt" style:font-name-complex="Arial"/>
    </style:style>
    <style:style style:name="T98_6" style:family="text">
      <style:text-properties fo:font-size="10pt" style:font-name-asian="Arial" style:font-size-asian="10pt" style:font-name-complex="Arial"/>
    </style:style>
    <style:style style:name="T98_7" style:family="text">
      <style:text-properties fo:font-size="10pt" style:font-name-asian="Arial" style:font-size-asian="10pt" style:font-name-complex="Arial"/>
    </style:style>
    <style:style style:name="T98_8" style:family="text">
      <style:text-properties fo:font-size="10pt" style:font-name-asian="Arial" style:font-size-asian="10pt" style:font-name-complex="Arial"/>
    </style:style>
    <style:style style:name="T98_9" style:family="text">
      <style:text-properties fo:font-size="10pt" style:font-name-asian="Arial" style:font-size-asian="10pt" style:font-name-complex="Arial"/>
    </style:style>
    <style:style style:name="T98_10" style:family="text">
      <style:text-properties fo:font-size="10pt" style:font-name-asian="Arial" style:font-size-asian="10pt" style:font-name-complex="Arial"/>
    </style:style>
    <style:style style:name="T98_11" style:family="text">
      <style:text-properties fo:font-size="10pt" style:font-name-asian="Arial" style:font-size-asian="10pt" style:font-name-complex="Arial"/>
    </style:style>
    <style:style style:name="T98_12" style:family="text">
      <style:text-properties fo:font-size="10pt" style:font-name-asian="Arial" style:font-size-asian="10pt" style:font-name-complex="Arial"/>
    </style:style>
    <style:style style:name="T98_13" style:family="text">
      <style:text-properties fo:font-size="10pt" style:font-name-asian="Arial" style:font-size-asian="10pt" style:font-name-complex="Arial"/>
    </style:style>
    <style:style style:name="T98_14" style:family="text">
      <style:text-properties fo:font-size="10pt" style:font-name-asian="Arial" style:font-size-asian="10pt" style:font-name-complex="Arial"/>
    </style:style>
    <style:style style:name="P99" style:family="paragraph" style:parent-style-name="List_20_Paragraph">
      <style:paragraph-properties fo:margin-bottom="0.282cm"/>
      <style:text-properties fo:font-size="10pt" style:font-name-asian="Arial" style:font-size-asian="10pt" style:font-name-complex="Arial"/>
    </style:style>
    <style:style style:name="T99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99_2" style:family="text">
      <style:text-properties fo:font-size="10pt" style:font-name-asian="Arial" style:font-size-asian="10pt" style:font-name-complex="Arial"/>
    </style:style>
    <style:style style:name="T99_3" style:family="text">
      <style:text-properties fo:font-size="10pt" style:font-name-asian="Arial" style:font-size-asian="10pt" style:font-name-complex="Arial"/>
    </style:style>
    <style:style style:name="P100" style:family="paragraph" style:parent-style-name="List_20_Paragraph">
      <style:paragraph-properties fo:margin-bottom="0.282cm"/>
      <style:text-properties fo:font-size="10pt" style:font-name-asian="Arial" style:font-size-asian="10pt" style:font-name-complex="Arial"/>
    </style:style>
    <style:style style:name="T100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00_2" style:family="text">
      <style:text-properties fo:font-size="10pt" style:font-name-asian="Arial" style:font-size-asian="10pt" style:font-name-complex="Arial"/>
    </style:style>
    <style:style style:name="P101" style:family="paragraph" style:parent-style-name="List_20_Paragraph">
      <style:paragraph-properties fo:margin-bottom="0.282cm"/>
      <style:text-properties fo:font-size="10pt" style:font-name-asian="Arial" style:font-size-asian="10pt" style:font-name-complex="Arial"/>
    </style:style>
    <style:style style:name="T101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01_2" style:family="text">
      <style:text-properties fo:font-size="10pt" style:font-name-asian="Arial" style:font-size-asian="10pt" style:font-name-complex="Arial"/>
    </style:style>
    <style:style style:name="T101_3" style:family="text">
      <style:text-properties fo:font-size="10pt" style:font-name-asian="Arial" style:font-size-asian="10pt" style:font-name-complex="Arial"/>
    </style:style>
    <style:style style:name="T101_4" style:family="text">
      <style:text-properties fo:font-size="10pt" style:font-name-asian="Arial" style:font-size-asian="10pt" style:font-name-complex="Arial"/>
    </style:style>
    <style:style style:name="P102" style:family="paragraph" style:parent-style-name="List_20_Paragraph">
      <style:paragraph-properties fo:margin-bottom="0.282cm"/>
    </style:style>
    <style:style style:name="T102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02_2" style:family="text">
      <style:text-properties fo:font-size="10pt" style:font-name-asian="Arial" style:font-size-asian="10pt" style:font-name-complex="Arial"/>
    </style:style>
    <style:style style:name="P103" style:family="paragraph" style:parent-style-name="List_20_Paragraph">
      <style:paragraph-properties fo:margin-bottom="0.282cm"/>
      <style:text-properties fo:font-size="10pt" style:font-name-asian="Arial" style:font-size-asian="10pt" style:font-name-complex="Arial"/>
    </style:style>
    <style:style style:name="T103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03_2" style:family="text">
      <style:text-properties style:font-name="Calibri" fo:font-size="10pt" style:font-name-asian="游明朝" style:font-size-asian="10pt" style:font-name-complex="Arial"/>
    </style:style>
    <style:style style:name="T103_3" style:family="text">
      <style:text-properties fo:font-size="10pt" style:font-name-asian="Arial" style:font-size-asian="10pt" style:font-name-complex="Arial"/>
    </style:style>
    <style:style style:name="T103_4" style:family="text">
      <style:text-properties fo:font-size="10pt" style:font-name-asian="Arial" style:font-size-asian="10pt" style:font-name-complex="Arial"/>
    </style:style>
    <style:style style:name="T103_5" style:family="text">
      <style:text-properties fo:font-size="10pt" style:font-name-asian="Arial" style:font-size-asian="10pt" style:font-name-complex="Arial"/>
    </style:style>
    <style:style style:name="T103_6" style:family="text">
      <style:text-properties fo:font-size="10pt" style:font-name-asian="Arial" style:font-size-asian="10pt" style:font-name-complex="Arial"/>
    </style:style>
    <style:style style:name="T103_7" style:family="text">
      <style:text-properties fo:font-size="10pt" style:font-name-asian="Arial" style:font-size-asian="10pt" style:font-name-complex="Arial"/>
    </style:style>
    <style:style style:name="T103_8" style:family="text">
      <style:text-properties fo:font-size="10pt" style:font-name-asian="Arial" style:font-size-asian="10pt" style:font-name-complex="Arial"/>
    </style:style>
    <style:style style:name="T103_9" style:family="text">
      <style:text-properties fo:font-size="10pt" style:font-name-asian="Arial" style:font-size-asian="10pt" style:font-name-complex="Arial"/>
    </style:style>
    <style:style style:name="P104" style:family="paragraph" style:parent-style-name="List_20_Paragraph">
      <style:paragraph-properties fo:margin-bottom="0.282cm"/>
      <style:text-properties fo:font-size="10pt" style:font-name-asian="Arial" style:font-size-asian="10pt" style:font-name-complex="Arial"/>
    </style:style>
    <style:style style:name="T104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04_2" style:family="text">
      <style:text-properties fo:font-size="10pt" style:font-name-asian="Arial" style:font-size-asian="10pt" style:font-name-complex="Arial"/>
    </style:style>
    <style:style style:name="T104_3" style:family="text">
      <style:text-properties fo:font-size="10pt" style:font-name-asian="Arial" style:font-size-asian="10pt" style:font-name-complex="Arial"/>
    </style:style>
    <style:style style:name="T104_4" style:family="text">
      <style:text-properties fo:font-size="10pt" style:font-name-asian="Arial" style:font-size-asian="10pt" style:font-name-complex="Arial"/>
    </style:style>
    <style:style style:name="P105" style:family="paragraph" style:parent-style-name="List_20_Paragraph">
      <style:paragraph-properties fo:margin-bottom="0.282cm"/>
      <style:text-properties fo:font-size="10pt" style:font-name-asian="Arial" style:font-size-asian="10pt" style:font-name-complex="Arial"/>
    </style:style>
    <style:style style:name="T105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05_2" style:family="text">
      <style:text-properties fo:font-size="10pt" style:font-name-asian="Arial" style:font-size-asian="10pt" style:font-name-complex="Arial"/>
    </style:style>
    <style:style style:name="T105_3" style:family="text">
      <style:text-properties fo:font-size="10pt" style:font-name-asian="Arial" style:font-size-asian="10pt" style:font-name-complex="Arial"/>
    </style:style>
    <style:style style:name="T105_4" style:family="text">
      <style:text-properties fo:font-size="10pt" style:font-name-asian="Arial" style:font-size-asian="10pt" style:font-name-complex="Arial"/>
    </style:style>
    <style:style style:name="P106" style:family="paragraph" style:parent-style-name="List_20_Paragraph">
      <style:paragraph-properties fo:margin-bottom="0.282cm"/>
      <style:text-properties fo:font-size="10pt" style:font-name-asian="Arial" style:font-size-asian="10pt" style:font-name-complex="Arial"/>
    </style:style>
    <style:style style:name="T106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06_2" style:family="text">
      <style:text-properties fo:font-size="10pt" style:font-name-asian="Arial" style:font-size-asian="10pt" style:font-name-complex="Arial"/>
    </style:style>
    <style:style style:name="T106_3" style:family="text">
      <style:text-properties fo:font-size="10pt" style:font-name-asian="Arial" style:font-size-asian="10pt" style:font-name-complex="Arial"/>
    </style:style>
    <style:style style:name="T106_4" style:family="text">
      <style:text-properties fo:font-size="10pt" style:font-name-asian="Arial" style:font-size-asian="10pt" style:font-name-complex="Arial"/>
    </style:style>
    <style:style style:name="P107" style:family="paragraph" style:parent-style-name="List_20_Paragraph">
      <style:paragraph-properties fo:margin-bottom="0.282cm"/>
      <style:text-properties fo:font-size="10pt" style:font-name-asian="Arial" style:font-size-asian="10pt" style:font-name-complex="Arial"/>
    </style:style>
    <style:style style:name="T107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07_2" style:family="text">
      <style:text-properties fo:font-size="10pt" style:font-name-asian="Arial" style:font-size-asian="10pt" style:font-name-complex="Arial"/>
    </style:style>
    <style:style style:name="T107_3" style:family="text">
      <style:text-properties fo:font-size="10pt" style:font-name-asian="Arial" style:font-size-asian="10pt" style:font-name-complex="Arial"/>
    </style:style>
    <style:style style:name="T107_4" style:family="text">
      <style:text-properties fo:font-size="10pt" style:font-name-asian="Arial" style:font-size-asian="10pt" style:font-name-complex="Arial"/>
    </style:style>
    <style:style style:name="T107_5" style:family="text">
      <style:text-properties fo:font-size="10pt" style:font-name-asian="Arial" style:font-size-asian="10pt" style:font-name-complex="Arial"/>
    </style:style>
    <style:style style:name="T107_6" style:family="text">
      <style:text-properties fo:font-size="10pt" style:font-name-asian="Arial" style:font-size-asian="10pt" style:font-name-complex="Arial"/>
    </style:style>
    <style:style style:name="P108" style:family="paragraph" style:parent-style-name="List_20_Paragraph">
      <style:paragraph-properties fo:margin-bottom="0.282cm"/>
      <style:text-properties fo:font-size="10pt" style:font-name-asian="Arial" style:font-size-asian="10pt" style:font-name-complex="Arial"/>
    </style:style>
    <style:style style:name="T108_1" style:family="text">
      <style:text-properties fo:font-size="10pt" style:font-name-asian="Arial" style:font-size-asian="10pt" style:font-name-complex="Arial" fo:font-weight="bold" style:font-weight-asian="bold"/>
    </style:style>
    <style:style style:name="T108_2" style:family="text">
      <style:text-properties fo:font-size="10pt" style:font-name-asian="Arial" style:font-size-asian="10pt" style:font-name-complex="Arial"/>
    </style:style>
    <style:style style:name="T108_3" style:family="text">
      <style:text-properties fo:font-size="10pt" style:font-name-asian="Arial" style:font-size-asian="10pt" style:font-name-complex="Arial"/>
    </style:style>
    <style:style style:name="P109" style:family="paragraph" style:parent-style-name="List_20_Paragraph">
      <style:paragraph-properties fo:margin-bottom="0.282cm"/>
      <style:text-properties fo:font-size="10pt" style:font-name-asian="Arial" style:font-size-asian="10pt" style:font-name-complex="Arial"/>
    </style:style>
    <style:style style:name="T109_1" style:family="text">
      <style:text-properties fo:font-size="10pt" style:font-name-asian="Arial" style:font-size-asian="10pt" style:font-name-complex="Arial" fo:font-weight="bold" style:font-weight-asian="bold"/>
    </style:style>
    <style:style style:name="T109_2" style:family="text">
      <style:text-properties fo:font-size="10pt" style:font-name-asian="Arial" style:font-size-asian="10pt" style:font-name-complex="Arial" fo:font-weight="bold" style:font-weight-asian="bold"/>
    </style:style>
    <style:style style:name="T109_3" style:family="text">
      <style:text-properties fo:font-size="10pt" style:font-name-asian="Arial" style:font-size-asian="10pt" style:font-name-complex="Arial" fo:font-weight="bold" style:font-weight-asian="bold"/>
    </style:style>
    <style:style style:name="T109_4" style:family="text">
      <style:text-properties fo:font-size="10pt" style:font-name-asian="Arial" style:font-size-asian="10pt" style:font-name-complex="Arial"/>
    </style:style>
    <style:style style:name="T109_5" style:family="text">
      <style:text-properties fo:font-size="10pt" style:font-name-asian="Arial" style:font-size-asian="10pt" style:font-name-complex="Arial"/>
    </style:style>
    <style:style style:name="T109_6" style:family="text">
      <style:text-properties fo:font-size="10pt" style:font-name-asian="Arial" style:font-size-asian="10pt" style:font-name-complex="Arial"/>
    </style:style>
    <style:style style:name="T109_7" style:family="text">
      <style:text-properties fo:font-size="10pt" style:font-name-asian="Arial" style:font-size-asian="10pt" style:font-name-complex="Arial"/>
    </style:style>
    <style:style style:name="T109_8" style:family="text">
      <style:text-properties fo:font-size="10pt" style:font-name-asian="Arial" style:font-size-asian="10pt" style:font-name-complex="Arial"/>
    </style:style>
    <style:style style:name="T109_9" style:family="text">
      <style:text-properties fo:font-size="10pt" style:font-name-asian="Arial" style:font-size-asian="10pt" style:font-name-complex="Arial"/>
    </style:style>
    <style:style style:name="T109_10" style:family="text">
      <style:text-properties fo:font-size="10pt" style:font-name-asian="Arial" style:font-size-asian="10pt" style:font-name-complex="Arial"/>
    </style:style>
    <style:style style:name="T109_11" style:family="text">
      <style:text-properties fo:font-size="10pt" style:font-name-asian="Arial" style:font-size-asian="10pt" style:font-name-complex="Arial"/>
    </style:style>
    <style:style style:name="T109_12" style:family="text">
      <style:text-properties fo:font-size="10pt" style:font-name-asian="Arial" style:font-size-asian="10pt" style:font-name-complex="Arial"/>
    </style:style>
    <style:style style:name="T109_13" style:family="text">
      <style:text-properties fo:font-size="10pt" style:font-name-asian="Arial" style:font-size-asian="10pt" style:font-name-complex="Arial"/>
    </style:style>
    <style:style style:name="T109_14" style:family="text">
      <style:text-properties fo:font-size="10pt" style:font-name-asian="Arial" style:font-size-asian="10pt" style:font-name-complex="Arial"/>
    </style:style>
    <style:style style:name="T109_15" style:family="text">
      <style:text-properties fo:font-size="10pt" style:font-name-asian="Arial" style:font-size-asian="10pt" style:font-name-complex="Arial"/>
    </style:style>
    <style:style style:name="P110" style:family="paragraph" style:parent-style-name="List_20_Paragraph">
      <style:paragraph-properties fo:margin-bottom="0.282cm"/>
      <style:text-properties fo:font-size="10pt" style:font-name-asian="Arial" style:font-size-asian="10pt" style:font-name-complex="Arial"/>
    </style:style>
    <style:style style:name="T110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0_2" style:family="text">
      <style:text-properties fo:font-size="10pt" style:font-name-asian="Arial" style:font-size-asian="10pt" style:font-name-complex="Arial"/>
    </style:style>
    <style:style style:name="P111" style:family="paragraph" style:parent-style-name="Normal">
      <style:text-properties style:font-size-complex="10pt"/>
    </style:style>
    <style:style style:name="P112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12_1" style:family="text">
      <style:text-properties fo:font-style="normal" style:font-style-asian="normal"/>
    </style:style>
    <style:style style:name="P11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14" style:family="paragraph" style:parent-style-name="Normal">
      <style:text-properties fo:font-size="10pt" style:font-size-asian="10pt" style:font-name-complex="Arial" style:font-size-complex="10pt" fo:language-asian="en" fo:country-asian="GB"/>
    </style:style>
    <style:style style:name="P115" style:family="paragraph" style:parent-style-name="Normal"/>
    <style:style style:name="T115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115_2" style:family="text"/>
    <style:style style:name="T115_3" style:family="text" style:parent-style-name="Internet_20_link">
      <style:text-properties fo:color="#0563c1" fo:font-size="10pt" style:font-size-asian="10pt" style:font-size-complex="10pt" fo:font-weight="bold" style:font-weight-asian="bold"/>
    </style:style>
    <style:style style:name="T115_4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15_5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116" style:family="paragraph" style:parent-style-name="Normal"/>
    <style:style style:name="T116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117" style:family="paragraph" style:parent-style-name="Normal"/>
    <style:style style:name="T117_1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P118" style:family="paragraph" style:parent-style-name="List_20_Paragraph">
      <style:paragraph-properties fo:margin-bottom="0cm"/>
      <style:text-properties fo:font-size="10pt" style:font-name-asian="Arial" style:font-size-asian="10pt" style:font-name-complex="Arial"/>
    </style:style>
    <style:style style:name="T118_1" style:family="text">
      <style:text-properties fo:font-size="10pt" style:font-name-asian="Arial" style:font-size-asian="10pt" style:font-name-complex="Arial"/>
    </style:style>
    <style:style style:name="P119" style:family="paragraph" style:parent-style-name="List_20_Paragraph">
      <style:paragraph-properties fo:margin-bottom="0cm"/>
      <style:text-properties fo:font-size="10pt" style:font-name-asian="Arial" style:font-size-asian="10pt" style:font-name-complex="Arial"/>
    </style:style>
    <style:style style:name="T119_1" style:family="text">
      <style:text-properties fo:font-size="10pt" style:font-name-asian="Arial" style:font-size-asian="10pt" style:font-name-complex="Arial"/>
    </style:style>
    <style:style style:name="P120" style:family="paragraph" style:parent-style-name="List_20_Paragraph">
      <style:paragraph-properties fo:margin-bottom="0cm"/>
      <style:text-properties fo:font-size="10pt" style:font-name-asian="Arial" style:font-size-asian="10pt" style:font-name-complex="Arial"/>
    </style:style>
    <style:style style:name="T120_1" style:family="text">
      <style:text-properties fo:font-size="10pt" style:font-name-asian="Arial" style:font-size-asian="10pt" style:font-name-complex="Arial"/>
    </style:style>
    <style:style style:name="P121" style:family="paragraph" style:parent-style-name="List_20_Paragraph">
      <style:paragraph-properties fo:margin-bottom="0cm"/>
      <style:text-properties fo:font-size="10pt" style:font-name-asian="Arial" style:font-size-asian="10pt" style:font-name-complex="Arial"/>
    </style:style>
    <style:style style:name="T121_1" style:family="text">
      <style:text-properties fo:font-size="10pt" style:font-name-asian="Arial" style:font-size-asian="10pt" style:font-name-complex="Arial"/>
    </style:style>
    <style:style style:name="P122" style:family="paragraph" style:parent-style-name="Normal">
      <style:paragraph-properties fo:margin-left="0.635cm"/>
    </style:style>
    <style:style style:name="T122_1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P123" style:family="paragraph" style:parent-style-name="Normal"/>
    <style:style style:name="T123_1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23_2" style:family="text">
      <style:text-properties fo:font-style="italic" style:font-style-asian="italic" style:font-style-complex="italic" fo:font-size="10pt" style:font-name-asian="Arial" style:font-size-asian="10pt" style:font-name-complex="Arial" style:font-size-complex="10pt" fo:language-asian="en" fo:country-asian="GB"/>
    </style:style>
    <style:style style:name="P124" style:family="paragraph" style:parent-style-name="Normal"/>
    <style:style style:name="T124_1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P125" style:family="paragraph" style:parent-style-name="Normal"/>
    <style:style style:name="T125_1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25_2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25_3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25_4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25_5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25_6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25_7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25_8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25_9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25_10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P126" style:family="paragraph" style:parent-style-name="Normal"/>
    <style:style style:name="T126_1" style:family="text">
      <style:text-properties fo:font-size="11pt" style:font-name-asian="Arial" style:font-size-asian="11pt" style:font-name-complex="Arial" style:font-size-complex="11pt"/>
    </style:style>
    <style:style style:name="P127" style:family="paragraph" style:parent-style-name="Normal"/>
    <style:style style:name="T12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27_2" style:family="text">
      <style:text-properties fo:font-size="11pt" style:font-name-asian="Arial" style:font-size-asian="11pt" style:font-name-complex="Arial" style:font-size-complex="11pt"/>
    </style:style>
    <style:style style:name="P128" style:family="paragraph" style:parent-style-name="Normal"/>
    <style:style style:name="T128_1" style:family="text">
      <style:text-properties fo:font-size="10pt" style:font-name-asian="Arial" style:font-size-asian="10pt" style:font-name-complex="Arial" style:font-size-complex="10pt"/>
    </style:style>
    <style:style style:name="P129" style:family="paragraph" style:parent-style-name="Normal"/>
    <style:style style:name="T129_1" style:family="text">
      <style:text-properties fo:font-size="10pt" style:font-name-asian="Arial" style:font-size-asian="10pt" style:font-name-complex="Arial" style:font-size-complex="10pt"/>
    </style:style>
    <style:style style:name="T129_2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129_3" style:family="text">
      <style:text-properties fo:font-size="10pt" style:font-name-asian="Arial" style:font-size-asian="10pt" style:font-name-complex="Arial" style:font-size-complex="10pt"/>
    </style:style>
    <style:style style:name="T129_4" style:family="text">
      <style:text-properties fo:font-style="italic" style:font-style-asian="italic" fo:font-size="10pt" style:font-name-asian="Arial" style:font-size-asian="10pt" style:font-name-complex="Arial" style:font-size-complex="10pt"/>
    </style:style>
    <style:style style:name="T129_5" style:family="text">
      <style:text-properties fo:font-size="10pt" style:font-name-asian="Arial" style:font-size-asian="10pt" style:font-name-complex="Arial" style:font-size-complex="10pt"/>
    </style:style>
    <style:style style:name="P130" style:family="paragraph" style:parent-style-name="Normal"/>
    <style:style style:name="T130_1" style:family="text">
      <style:text-properties fo:font-size="10pt" style:font-name-asian="Arial" style:font-size-asian="10pt" style:font-name-complex="Arial" style:font-size-complex="10pt"/>
    </style:style>
    <style:style style:name="P131" style:family="paragraph" style:parent-style-name="Normal"/>
    <style:style style:name="T131_1" style:family="text">
      <style:text-properties fo:font-size="10pt" style:font-name-asian="Arial" style:font-size-asian="10pt" style:font-name-complex="Arial" style:font-size-complex="10pt"/>
    </style:style>
    <style:style style:name="T131_2" style:family="text">
      <style:text-properties fo:font-size="10pt" style:font-name-asian="Arial" style:font-size-asian="10pt" style:font-name-complex="Arial" style:font-size-complex="10pt"/>
    </style:style>
    <style:style style:name="T131_3" style:family="text">
      <style:text-properties fo:font-size="10pt" style:font-name-asian="Arial" style:font-size-asian="10pt" style:font-name-complex="Arial" style:font-size-complex="10pt"/>
    </style:style>
    <style:style style:name="P132" style:family="paragraph" style:parent-style-name="Normal">
      <style:text-properties fo:font-size="10pt" style:font-name-asian="Arial" style:font-size-asian="10pt" style:font-name-complex="Arial" style:font-size-complex="10pt" fo:language-asian="en" fo:country-asian="GB"/>
    </style:style>
    <style:style style:name="P133" style:family="paragraph" style:parent-style-name="Normal"/>
    <style:style style:name="T133_1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2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3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4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5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6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7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8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9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10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11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12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13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14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15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16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17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18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19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20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21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22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133_23" style:family="text" style:parent-style-name="Normal">
      <style:text-properties fo:font-size="10pt" style:font-name-asian="Arial" style:font-size-asian="10pt" style:font-name-complex="Arial" style:font-size-complex="10pt"/>
    </style:style>
    <style:style style:name="P134" style:family="paragraph" style:parent-style-name="Normal"/>
    <style:style style:name="T134_1" style:family="text"/>
    <style:style style:name="T134_2" style:family="text">
      <style:text-properties fo:font-size="8pt" style:font-size-asian="8pt" style:font-name-complex="Arial" style:font-size-complex="8pt" fo:language-asian="en" fo:country-asian="GB"/>
    </style:style>
    <style:style style:name="P135" style:family="paragraph" style:parent-style-name="Footnote_20_text"/>
    <style:style style:name="T135_1" style:family="text">
      <style:text-properties fo:font-size="10pt" style:font-name-asian="Arial" style:font-size-asian="10pt" style:font-name-complex="Arial" style:font-size-complex="10pt"/>
    </style:style>
    <style:style style:name="P136" style:family="paragraph" style:parent-style-name="Normal"/>
    <style:style style:name="T136_1" style:family="text">
      <style:text-properties fo:font-size="10pt" style:font-name-asian="Arial" style:font-size-asian="10pt" style:font-name-complex="Arial" style:font-size-complex="10pt"/>
    </style:style>
    <style:style style:name="P137" style:family="paragraph" style:parent-style-name="Normal"/>
    <style:style style:name="T137_1" style:family="text">
      <style:text-properties fo:font-size="10pt" style:font-name-asian="Arial" style:font-size-asian="10pt" style:font-name-complex="Arial" style:font-size-complex="10pt"/>
    </style:style>
    <style:style style:name="T137_2" style:family="text">
      <style:text-properties fo:font-size="10pt" style:font-name-asian="Arial" style:font-size-asian="10pt" style:font-name-complex="Arial" style:font-size-complex="10pt"/>
    </style:style>
    <style:style style:name="T137_3" style:family="text">
      <style:text-properties fo:font-size="10pt" style:font-name-asian="Arial" style:font-size-asian="10pt" style:font-name-complex="Arial" style:font-size-complex="10pt"/>
    </style:style>
    <style:style style:name="T137_4" style:family="text">
      <style:text-properties fo:font-size="10pt" style:font-name-asian="Arial" style:font-size-asian="10pt" style:font-name-complex="Arial" style:font-size-complex="10pt"/>
    </style:style>
    <style:style style:name="T137_5" style:family="text">
      <style:text-properties fo:font-size="10pt" style:font-name-asian="Arial" style:font-size-asian="10pt" style:font-name-complex="Arial" style:font-size-complex="10pt"/>
    </style:style>
    <style:style style:name="T137_6" style:family="text">
      <style:text-properties fo:font-size="10pt" style:font-name-asian="Arial" style:font-size-asian="10pt" style:font-name-complex="Arial" style:font-size-complex="10pt"/>
    </style:style>
    <style:style style:name="T137_7" style:family="text">
      <style:text-properties fo:font-size="10pt" style:font-name-asian="Arial" style:font-size-asian="10pt" style:font-name-complex="Arial" style:font-size-complex="10pt"/>
    </style:style>
    <style:style style:name="T137_8" style:family="text">
      <style:text-properties fo:font-size="10pt" style:font-name-asian="Arial" style:font-size-asian="10pt" style:font-name-complex="Arial" style:font-size-complex="10pt"/>
    </style:style>
    <style:style style:name="T137_9" style:family="text">
      <style:text-properties fo:font-size="10pt" style:font-name-asian="Arial" style:font-size-asian="10pt" style:font-name-complex="Arial" style:font-size-complex="10pt"/>
    </style:style>
    <style:style style:name="T137_10" style:family="text">
      <style:text-properties fo:font-size="10pt" style:font-name-asian="Arial" style:font-size-asian="10pt" style:font-name-complex="Arial" style:font-size-complex="10pt"/>
    </style:style>
    <style:style style:name="T137_11" style:family="text">
      <style:text-properties fo:font-size="10pt" style:font-name-asian="Arial" style:font-size-asian="10pt" style:font-name-complex="Arial" style:font-size-complex="10pt"/>
    </style:style>
    <style:style style:name="T137_12" style:family="text">
      <style:text-properties fo:font-size="10pt" style:font-name-asian="Arial" style:font-size-asian="10pt" style:font-name-complex="Arial" style:font-size-complex="10pt"/>
    </style:style>
    <style:style style:name="T137_13" style:family="text">
      <style:text-properties fo:font-size="10pt" style:font-name-asian="Arial" style:font-size-asian="10pt" style:font-name-complex="Arial" style:font-size-complex="10pt"/>
    </style:style>
    <style:style style:name="T137_14" style:family="text">
      <style:text-properties fo:font-size="10pt" style:font-name-asian="Arial" style:font-size-asian="10pt" style:font-name-complex="Arial" style:font-size-complex="10pt"/>
    </style:style>
    <style:style style:name="T137_15" style:family="text">
      <style:text-properties fo:font-size="10pt" style:font-name-asian="Arial" style:font-size-asian="10pt" style:font-name-complex="Arial" style:font-size-complex="10pt"/>
    </style:style>
    <style:style style:name="T137_16" style:family="text">
      <style:text-properties fo:font-size="10pt" style:font-name-asian="Arial" style:font-size-asian="10pt" style:font-name-complex="Arial" style:font-size-complex="10pt"/>
    </style:style>
    <style:style style:name="T137_17" style:family="text">
      <style:text-properties fo:font-size="10pt" style:font-name-asian="Arial" style:font-size-asian="10pt" style:font-name-complex="Arial" style:font-size-complex="10pt"/>
    </style:style>
    <style:style style:name="T137_18" style:family="text">
      <style:text-properties fo:font-size="10pt" style:font-name-asian="Arial" style:font-size-asian="10pt" style:font-name-complex="Arial" style:font-size-complex="10pt"/>
    </style:style>
    <style:style style:name="T137_19" style:family="text">
      <style:text-properties fo:font-size="10pt" style:font-name-asian="Arial" style:font-size-asian="10pt" style:font-name-complex="Arial" style:font-size-complex="10pt"/>
    </style:style>
    <style:style style:name="T137_20" style:family="text">
      <style:text-properties fo:font-size="10pt" style:font-name-asian="Arial" style:font-size-asian="10pt" style:font-name-complex="Arial" style:font-size-complex="10pt"/>
    </style:style>
    <style:style style:name="T137_21" style:family="text">
      <style:text-properties fo:font-size="10pt" style:font-name-asian="Arial" style:font-size-asian="10pt" style:font-name-complex="Arial" style:font-size-complex="10pt"/>
    </style:style>
    <style:style style:name="T137_22" style:family="text">
      <style:text-properties fo:font-size="10pt" style:font-name-asian="Arial" style:font-size-asian="10pt" style:font-name-complex="Arial" style:font-size-complex="10pt"/>
    </style:style>
    <style:style style:name="T137_23" style:family="text">
      <style:text-properties fo:font-size="10pt" style:font-name-asian="Arial" style:font-size-asian="10pt" style:font-name-complex="Arial" style:font-size-complex="10pt"/>
    </style:style>
    <style:style style:name="T137_24" style:family="text">
      <style:text-properties fo:font-size="10pt" style:font-name-asian="Arial" style:font-size-asian="10pt" style:font-name-complex="Arial" style:font-size-complex="10pt"/>
    </style:style>
    <style:style style:name="P138" style:family="paragraph" style:parent-style-name="Normal"/>
    <style:style style:name="T138_1" style:family="text">
      <style:text-properties fo:font-size="10pt" style:font-name-asian="Arial" style:font-size-asian="10pt" style:font-name-complex="Arial" style:font-size-complex="10pt"/>
    </style:style>
    <style:style style:name="P139" style:family="paragraph" style:parent-style-name="Normal"/>
    <style:style style:name="T139_1" style:family="text">
      <style:text-properties fo:font-size="10pt" style:font-name-asian="Arial" style:font-size-asian="10pt" style:font-name-complex="Arial" style:font-size-complex="10pt"/>
    </style:style>
    <style:style style:name="P14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41" style:family="paragraph" style:parent-style-name="Normal"/>
    <style:style style:name="T141_1" style:family="text">
      <style:text-properties fo:font-size="10pt" style:font-name-asian="Arial" style:font-size-asian="10pt" style:font-name-complex="Arial" style:font-size-complex="10pt"/>
    </style:style>
    <style:style style:name="T141_2" style:family="text">
      <style:text-properties fo:font-size="10pt" style:font-name-asian="Arial" style:font-size-asian="10pt" style:font-name-complex="Arial" style:font-size-complex="10pt"/>
    </style:style>
    <style:style style:name="T141_3" style:family="text">
      <style:text-properties fo:font-size="10pt" style:font-name-asian="Arial" style:font-size-asian="10pt" style:font-name-complex="Arial" style:font-size-complex="10pt"/>
    </style:style>
    <style:style style:name="T141_4" style:family="text">
      <style:text-properties fo:font-size="10pt" style:font-name-asian="Arial" style:font-size-asian="10pt" style:font-name-complex="Arial" style:font-size-complex="10pt"/>
    </style:style>
    <style:style style:name="T141_5" style:family="text">
      <style:text-properties fo:font-size="10pt" style:font-name-asian="Arial" style:font-size-asian="10pt" style:font-name-complex="Arial" style:font-size-complex="10pt"/>
    </style:style>
    <style:style style:name="T141_6" style:family="text">
      <style:text-properties fo:font-size="10pt" style:font-name-asian="Arial" style:font-size-asian="10pt" style:font-name-complex="Arial" style:font-size-complex="10pt"/>
    </style:style>
    <style:style style:name="T141_7" style:family="text">
      <style:text-properties fo:font-size="10pt" style:font-name-asian="Arial" style:font-size-asian="10pt" style:font-name-complex="Arial" style:font-size-complex="10pt"/>
    </style:style>
    <style:style style:name="T141_8" style:family="text">
      <style:text-properties fo:font-size="10pt" style:font-name-asian="Arial" style:font-size-asian="10pt" style:font-name-complex="Arial" style:font-size-complex="10pt"/>
    </style:style>
    <style:style style:name="T141_9" style:family="text">
      <style:text-properties fo:font-size="10pt" style:font-name-asian="Arial" style:font-size-asian="10pt" style:font-name-complex="Arial" style:font-size-complex="10pt"/>
    </style:style>
    <style:style style:name="T141_10" style:family="text">
      <style:text-properties fo:font-size="10pt" style:font-name-asian="Arial" style:font-size-asian="10pt" style:font-name-complex="Arial" style:font-size-complex="10pt"/>
    </style:style>
    <style:style style:name="T141_11" style:family="text">
      <style:text-properties fo:font-size="10pt" style:font-name-asian="Arial" style:font-size-asian="10pt" style:font-name-complex="Arial" style:font-size-complex="10pt"/>
    </style:style>
    <style:style style:name="T141_12" style:family="text">
      <style:text-properties fo:font-size="10pt" style:font-name-asian="Arial" style:font-size-asian="10pt" style:font-name-complex="Arial" style:font-size-complex="10pt"/>
    </style:style>
    <style:style style:name="T141_13" style:family="text">
      <style:text-properties fo:font-size="10pt" style:font-name-asian="Arial" style:font-size-asian="10pt" style:font-name-complex="Arial" style:font-size-complex="10pt"/>
    </style:style>
    <style:style style:name="P14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43" style:family="paragraph" style:parent-style-name="Normal"/>
    <style:style style:name="T143_1" style:family="text">
      <style:text-properties fo:font-size="10pt" style:font-name-asian="Arial" style:font-size-asian="10pt" style:font-name-complex="Arial" style:font-size-complex="10pt"/>
    </style:style>
    <style:style style:name="T143_2" style:family="text">
      <style:text-properties fo:font-size="10pt" style:font-name-asian="Arial" style:font-size-asian="10pt" style:font-name-complex="Arial" style:font-size-complex="10pt"/>
    </style:style>
    <style:style style:name="T143_3" style:family="text">
      <style:text-properties fo:font-size="10pt" style:font-name-asian="Arial" style:font-size-asian="10pt" style:font-name-complex="Arial" style:font-size-complex="10pt"/>
    </style:style>
    <style:style style:name="T143_4" style:family="text">
      <style:text-properties fo:font-size="10pt" style:font-name-asian="Arial" style:font-size-asian="10pt" style:font-name-complex="Arial" style:font-size-complex="10pt"/>
    </style:style>
    <style:style style:name="P144" style:family="paragraph" style:parent-style-name="Normal"/>
    <style:style style:name="T144_1" style:family="text">
      <style:text-properties fo:font-size="10pt" style:font-name-asian="Arial" style:font-size-asian="10pt" style:font-name-complex="Arial" style:font-size-complex="10pt"/>
    </style:style>
    <style:style style:name="P145" style:family="paragraph" style:parent-style-name="Normal"/>
    <style:style style:name="T145_1" style:family="text">
      <style:text-properties fo:font-size="10pt" style:font-name-asian="Arial" style:font-size-asian="10pt" style:font-name-complex="Arial" style:font-size-complex="10pt"/>
    </style:style>
    <style:style style:name="T145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45_3" style:family="text">
      <style:text-properties fo:font-size="10pt" style:font-name-asian="Arial" style:font-size-asian="10pt" style:font-name-complex="Arial" fo:font-weight="bold" style:font-weight-asian="bold"/>
    </style:style>
    <style:style style:name="T145_4" style:family="text">
      <style:text-properties fo:font-size="10pt" style:font-name-asian="Arial" style:font-size-asian="10pt" style:font-name-complex="Arial" fo:font-weight="bold" style:font-weight-asian="bold"/>
    </style:style>
    <style:style style:name="T145_5" style:family="text">
      <style:text-properties fo:font-size="10pt" style:font-name-asian="Arial" style:font-size-asian="10pt" style:font-name-complex="Arial" fo:font-weight="bold" style:font-weight-asian="bold"/>
    </style:style>
    <style:style style:name="T145_6" style:family="text">
      <style:text-properties fo:font-size="10pt" style:font-name-asian="Arial" style:font-size-asian="10pt" style:font-name-complex="Arial" fo:font-weight="bold" style:font-weight-asian="bold"/>
    </style:style>
    <style:style style:name="T145_7" style:family="text">
      <style:text-properties fo:font-size="10pt" style:font-name-asian="Arial" style:font-size-asian="10pt" style:font-name-complex="Arial" fo:font-weight="bold" style:font-weight-asian="bold"/>
    </style:style>
    <style:style style:name="P146" style:family="paragraph" style:parent-style-name="Normal"/>
    <style:style style:name="T146_1" style:family="text">
      <style:text-properties fo:font-size="10pt" style:font-name-asian="Arial" style:font-size-asian="10pt" style:font-name-complex="Arial" style:font-size-complex="10pt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fo:font-size="10pt" style:font-name-asian="Arial" style:font-size-asian="10pt" style:font-name-complex="Arial" style:font-size-complex="10pt"/>
    </style:style>
    <style:style style:name="T147_2" style:family="text">
      <style:text-properties fo:font-size="10pt" style:font-name-asian="Arial" style:font-size-asian="10pt" style:font-name-complex="Arial" style:font-size-complex="10pt"/>
    </style:style>
    <style:style style:name="T147_3" style:family="text">
      <style:text-properties fo:font-size="10pt" style:font-name-asian="Arial" style:font-size-asian="10pt" style:font-name-complex="Arial" style:font-size-complex="10pt"/>
    </style:style>
    <style:style style:name="T147_4" style:family="text">
      <style:text-properties fo:font-size="10pt" style:font-name-asian="Arial" style:font-size-asian="10pt" style:font-name-complex="Arial" style:font-size-complex="10pt"/>
    </style:style>
    <style:style style:name="T147_5" style:family="text">
      <style:text-properties fo:font-size="10pt" style:font-name-asian="Arial" style:font-size-asian="10pt" style:font-name-complex="Arial" style:font-size-complex="10pt"/>
    </style:style>
    <style:style style:name="T147_6" style:family="text">
      <style:text-properties fo:font-size="10pt" style:font-name-asian="Arial" style:font-size-asian="10pt" style:font-name-complex="Arial" style:font-size-complex="10pt"/>
    </style:style>
    <style:style style:name="T147_7" style:family="text">
      <style:text-properties fo:font-size="10pt" style:font-name-asian="Arial" style:font-size-asian="10pt" style:font-name-complex="Arial" style:font-size-complex="10pt"/>
    </style:style>
    <style:style style:name="T147_8" style:family="text">
      <style:text-properties fo:font-size="10pt" style:font-name-asian="Arial" style:font-size-asian="10pt" style:font-name-complex="Arial" style:font-size-complex="10pt"/>
    </style:style>
    <style:style style:name="T147_9" style:family="text">
      <style:text-properties fo:font-size="10pt" style:font-name-asian="Arial" style:font-size-asian="10pt" style:font-name-complex="Arial" style:font-size-complex="10pt"/>
    </style:style>
    <style:style style:name="T147_10" style:family="text">
      <style:text-properties fo:font-size="10pt" style:font-name-asian="Arial" style:font-size-asian="10pt" style:font-name-complex="Arial" style:font-size-complex="10pt"/>
    </style:style>
    <style:style style:name="T147_11" style:family="text">
      <style:text-properties fo:font-size="10pt" style:font-name-asian="Arial" style:font-size-asian="10pt" style:font-name-complex="Arial" style:font-size-complex="10pt"/>
    </style:style>
    <style:style style:name="T147_12" style:family="text">
      <style:text-properties fo:font-size="10pt" style:font-name-asian="Arial" style:font-size-asian="10pt" style:font-name-complex="Arial" style:font-size-complex="10pt"/>
    </style:style>
    <style:style style:name="T147_13" style:family="text">
      <style:text-properties fo:font-size="10pt" style:font-name-asian="Arial" style:font-size-asian="10pt" style:font-name-complex="Arial" style:font-size-complex="10pt"/>
    </style:style>
    <style:style style:name="T147_14" style:family="text">
      <style:text-properties fo:font-size="10pt" style:font-name-asian="Arial" style:font-size-asian="10pt" style:font-name-complex="Arial" style:font-size-complex="10pt"/>
    </style:style>
    <style:style style:name="T147_15" style:family="text">
      <style:text-properties fo:font-size="10pt" style:font-name-asian="Arial" style:font-size-asian="10pt" style:font-name-complex="Arial" style:font-size-complex="10pt"/>
    </style:style>
    <style:style style:name="T147_16" style:family="text">
      <style:text-properties fo:font-size="10pt" style:font-name-asian="Arial" style:font-size-asian="10pt" style:font-name-complex="Arial" style:font-size-complex="10pt"/>
    </style:style>
    <style:style style:name="T147_17" style:family="text">
      <style:text-properties fo:font-size="10pt" style:font-name-asian="Arial" style:font-size-asian="10pt" style:font-name-complex="Arial" style:font-size-complex="10pt"/>
    </style:style>
    <style:style style:name="T147_18" style:family="text">
      <style:text-properties fo:font-size="10pt" style:font-name-asian="Arial" style:font-size-asian="10pt" style:font-name-complex="Arial" style:font-size-complex="10pt"/>
    </style:style>
    <style:style style:name="T147_19" style:family="text">
      <style:text-properties fo:font-size="10pt" style:font-name-asian="Arial" style:font-size-asian="10pt" style:font-name-complex="Arial" style:font-size-complex="10pt"/>
    </style:style>
    <style:style style:name="T147_20" style:family="text"/>
    <style:style style:name="T147_21" style:family="text" style:parent-style-name="Internet_20_link">
      <style:text-properties fo:color="#0563c1" fo:font-size="10pt" style:font-size-asian="10pt" style:font-size-complex="10pt"/>
    </style:style>
    <style:style style:name="T147_22" style:family="text">
      <style:text-properties fo:font-size="10pt" style:font-name-asian="Arial" style:font-size-asian="10pt" style:font-name-complex="Arial" style:font-size-complex="10pt"/>
    </style:style>
    <style:style style:name="T147_23" style:family="text"/>
    <style:style style:name="T147_24" style:family="text" style:parent-style-name="Internet_20_link">
      <style:text-properties fo:color="#0563c1" fo:font-size="10pt" style:font-size-asian="10pt" style:font-size-complex="10pt"/>
    </style:style>
    <style:style style:name="T147_25" style:family="text"/>
    <style:style style:name="T147_26" style:family="text" style:parent-style-name="Internet_20_link">
      <style:text-properties fo:color="#0563c1" fo:font-size="10pt" style:font-size-asian="10pt" style:font-size-complex="10pt"/>
    </style:style>
    <style:style style:name="T147_27" style:family="text">
      <style:text-properties fo:font-size="10pt" style:font-name-asian="Arial" style:font-size-asian="10pt" style:font-name-complex="Arial" style:font-size-complex="10pt"/>
    </style:style>
    <style:style style:name="T147_28" style:family="text"/>
    <style:style style:name="T147_29" style:family="text" style:parent-style-name="Internet_20_link">
      <style:text-properties fo:color="#0563c1" fo:font-size="10pt" style:font-size-asian="10pt" style:font-size-complex="10pt"/>
    </style:style>
    <style:style style:name="T147_30" style:family="text">
      <style:text-properties fo:font-size="10pt" style:font-name-asian="Arial" style:font-size-asian="10pt" style:font-name-complex="Arial" style:font-size-complex="10pt"/>
    </style:style>
    <style:style style:name="T147_31" style:family="text">
      <style:text-properties fo:font-size="10pt" style:font-name-asian="Arial" style:font-size-asian="10pt" style:font-name-complex="Arial" style:font-size-complex="10pt"/>
    </style:style>
    <style:style style:name="T147_32" style:family="text">
      <style:text-properties fo:font-size="10pt" style:font-name-asian="Arial" style:font-size-asian="10pt" style:font-name-complex="Arial" style:font-size-complex="10pt"/>
    </style:style>
    <style:style style:name="T147_33" style:family="text">
      <style:text-properties fo:font-size="10pt" style:font-name-asian="Arial" style:font-size-asian="10pt" style:font-name-complex="Arial" style:font-size-complex="10pt"/>
    </style:style>
    <style:style style:name="T147_34" style:family="text">
      <style:text-properties fo:font-size="10pt" style:font-name-asian="Arial" style:font-size-asian="10pt" style:font-name-complex="Arial" style:font-size-complex="10pt"/>
    </style:style>
    <style:style style:name="T147_35" style:family="text"/>
    <style:style style:name="T147_36" style:family="text" style:parent-style-name="Internet_20_link">
      <style:text-properties fo:color="#0563c1" fo:font-size="10pt" style:font-size-asian="10pt" style:font-size-complex="10pt"/>
    </style:style>
    <style:style style:name="T147_37" style:family="text">
      <style:text-properties fo:font-size="10pt" style:font-name-asian="Arial" style:font-size-asian="10pt" style:font-name-complex="Arial" style:font-size-complex="10pt"/>
    </style:style>
    <style:style style:name="T147_38" style:family="text"/>
    <style:style style:name="T147_39" style:family="text" style:parent-style-name="Internet_20_link">
      <style:text-properties fo:color="#0563c1" fo:font-size="10pt" style:font-size-asian="10pt" style:font-size-complex="10pt"/>
    </style:style>
    <style:style style:name="T147_40" style:family="text">
      <style:text-properties fo:font-size="10pt" style:font-name-asian="Arial" style:font-size-asian="10pt" style:font-name-complex="Arial" style:font-size-complex="10pt"/>
    </style:style>
    <style:style style:name="T147_41" style:family="text"/>
    <style:style style:name="T147_42" style:family="text" style:parent-style-name="Internet_20_link">
      <style:text-properties fo:color="#0563c1" fo:font-size="10pt" style:font-size-asian="10pt" style:font-size-complex="10pt"/>
    </style:style>
    <style:style style:name="T147_43" style:family="text">
      <style:text-properties fo:font-size="10pt" style:font-name-asian="Arial" style:font-size-asian="10pt" style:font-name-complex="Arial" style:font-size-complex="10pt"/>
    </style:style>
    <style:style style:name="T147_44" style:family="text">
      <style:text-properties fo:font-size="10pt" style:font-name-asian="Arial" style:font-size-asian="10pt" style:font-name-complex="Arial" style:font-size-complex="10pt"/>
    </style:style>
    <style:style style:name="T147_45" style:family="text">
      <style:text-properties fo:font-size="10pt" style:font-name-asian="Arial" style:font-size-asian="10pt" style:font-name-complex="Arial" style:font-size-complex="10pt"/>
    </style:style>
    <style:style style:name="T147_46" style:family="text">
      <style:text-properties fo:font-size="10pt" style:font-name-asian="Arial" style:font-size-asian="10pt" style:font-name-complex="Arial" style:font-size-complex="10pt"/>
    </style:style>
    <style:style style:name="T147_47" style:family="text">
      <style:text-properties fo:font-size="10pt" style:font-name-asian="Arial" style:font-size-asian="10pt" style:font-name-complex="Arial" style:font-size-complex="10pt"/>
    </style:style>
    <style:style style:name="T147_48" style:family="text"/>
    <style:style style:name="T147_49" style:family="text" style:parent-style-name="Internet_20_link">
      <style:text-properties fo:color="#0563c1" fo:font-size="10pt" style:font-size-asian="10pt" style:font-size-complex="10pt"/>
    </style:style>
    <style:style style:name="T147_50" style:family="text">
      <style:text-properties fo:font-size="10pt" style:font-name-asian="Arial" style:font-size-asian="10pt" style:font-name-complex="Arial" style:font-size-complex="10pt"/>
    </style:style>
    <style:style style:name="T147_51" style:family="text"/>
    <style:style style:name="T147_52" style:family="text" style:parent-style-name="Internet_20_link">
      <style:text-properties fo:color="#0563c1" fo:font-size="10pt" style:font-size-asian="10pt" style:font-size-complex="10pt"/>
    </style:style>
    <style:style style:name="T147_53" style:family="text">
      <style:text-properties fo:font-size="10pt" style:font-name-asian="Arial" style:font-size-asian="10pt" style:font-name-complex="Arial" style:font-size-complex="10pt"/>
    </style:style>
    <style:style style:name="T147_54" style:family="text">
      <style:text-properties fo:font-size="10pt" style:font-name-asian="Arial" style:font-size-asian="10pt" style:font-name-complex="Arial" style:font-size-complex="10pt"/>
    </style:style>
    <style:style style:name="T147_55" style:family="text">
      <style:text-properties fo:font-size="10pt" style:font-name-asian="Arial" style:font-size-asian="10pt" style:font-name-complex="Arial" style:font-size-complex="10pt"/>
    </style:style>
    <style:style style:name="T147_56" style:family="text">
      <style:text-properties fo:font-size="10pt" style:font-name-asian="Arial" style:font-size-asian="10pt" style:font-name-complex="Arial" style:font-size-complex="10pt"/>
    </style:style>
    <style:style style:name="T147_57" style:family="text">
      <style:text-properties fo:font-size="10pt" style:font-name-asian="Arial" style:font-size-asian="10pt" style:font-name-complex="Arial" style:font-size-complex="10pt"/>
    </style:style>
    <style:style style:name="T147_58" style:family="text"/>
    <style:style style:name="T147_59" style:family="text" style:parent-style-name="Internet_20_link">
      <style:text-properties fo:color="#0563c1" fo:font-size="10pt" style:font-size-asian="10pt" style:font-size-complex="10pt"/>
    </style:style>
    <style:style style:name="T147_60" style:family="text">
      <style:text-properties fo:font-size="10pt" style:font-name-asian="Arial" style:font-size-asian="10pt" style:font-name-complex="Arial" style:font-size-complex="10pt"/>
    </style:style>
    <style:style style:name="T147_61" style:family="text"/>
    <style:style style:name="T147_62" style:family="text" style:parent-style-name="Internet_20_link">
      <style:text-properties fo:color="#0563c1" fo:font-size="10pt" style:font-size-asian="10pt" style:font-size-complex="10pt"/>
    </style:style>
    <style:style style:name="T147_63" style:family="text">
      <style:text-properties fo:font-size="10pt" style:font-name-asian="Arial" style:font-size-asian="10pt" style:font-name-complex="Arial" style:font-size-complex="10pt"/>
    </style:style>
    <style:style style:name="T147_64" style:family="text">
      <style:text-properties fo:font-size="10pt" style:font-name-asian="Arial" style:font-size-asian="10pt" style:font-name-complex="Arial" style:font-size-complex="10pt"/>
    </style:style>
    <style:style style:name="T147_65" style:family="text">
      <style:text-properties fo:font-size="10pt" style:font-name-asian="Arial" style:font-size-asian="10pt" style:font-name-complex="Arial" style:font-size-complex="10pt"/>
    </style:style>
    <style:style style:name="T147_66" style:family="text">
      <style:text-properties fo:font-size="10pt" style:font-name-asian="Arial" style:font-size-asian="10pt" style:font-name-complex="Arial" style:font-size-complex="10pt"/>
    </style:style>
    <style:style style:name="T147_67" style:family="text">
      <style:text-properties fo:font-size="10pt" style:font-name-asian="Arial" style:font-size-asian="10pt" style:font-name-complex="Arial" style:font-size-complex="10pt"/>
    </style:style>
    <style:style style:name="T147_68" style:family="text">
      <style:text-properties fo:font-size="10pt" style:font-name-asian="Arial" style:font-size-asian="10pt" style:font-name-complex="Arial" style:font-size-complex="10pt"/>
    </style:style>
    <style:style style:name="T147_69" style:family="text">
      <style:text-properties fo:font-size="10pt" style:font-name-asian="Arial" style:font-size-asian="10pt" style:font-name-complex="Arial" style:font-size-complex="10pt"/>
    </style:style>
    <style:style style:name="T147_70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47_71" style:family="text">
      <style:text-properties fo:font-size="10pt" style:font-name-asian="Arial" style:font-size-asian="10pt" style:font-name-complex="Arial" fo:font-weight="bold" style:font-weight-asian="bold"/>
    </style:style>
    <style:style style:name="T147_7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P148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/>
    </style:style>
    <style:style style:name="P149" style:family="paragraph" style:parent-style-name="Normal"/>
    <style:style style:name="T149_1" style:family="text">
      <style:text-properties fo:font-size="10pt" style:font-name-asian="Arial" style:font-size-asian="10pt" style:font-name-complex="Arial" style:font-size-complex="10pt"/>
    </style:style>
    <style:style style:name="P150" style:family="paragraph" style:parent-style-name="Normal"/>
    <style:style style:name="T150_1" style:family="text">
      <style:text-properties fo:font-size="10pt" style:font-name-asian="Arial" style:font-size-asian="10pt" style:font-name-complex="Arial" style:font-size-complex="10pt"/>
    </style:style>
    <style:style style:name="T150_2" style:family="text">
      <style:text-properties fo:font-size="10pt" style:font-name-asian="Arial" style:font-size-asian="10pt" style:font-name-complex="Arial" style:font-size-complex="10pt"/>
    </style:style>
    <style:style style:name="T150_3" style:family="text">
      <style:text-properties fo:font-size="10pt" style:font-name-asian="Arial" style:font-size-asian="10pt" style:font-name-complex="Arial" style:font-size-complex="10pt"/>
    </style:style>
    <style:style style:name="T150_4" style:family="text">
      <style:text-properties fo:font-size="10pt" style:font-name-asian="Arial" style:font-size-asian="10pt" style:font-name-complex="Arial" style:font-size-complex="10pt"/>
    </style:style>
    <style:style style:name="T150_5" style:family="text">
      <style:text-properties fo:font-size="10pt" style:font-name-asian="Arial" style:font-size-asian="10pt" style:font-name-complex="Arial" style:font-size-complex="10pt"/>
    </style:style>
    <style:style style:name="T150_6" style:family="text">
      <style:text-properties fo:font-size="10pt" style:font-name-asian="Arial" style:font-size-asian="10pt" style:font-name-complex="Arial" style:font-size-complex="10pt"/>
    </style:style>
    <style:style style:name="T150_7" style:family="text">
      <style:text-properties fo:font-size="10pt" style:font-name-asian="Arial" style:font-size-asian="10pt" style:font-name-complex="Arial" style:font-size-complex="10pt"/>
    </style:style>
    <style:style style:name="T150_8" style:family="text">
      <style:text-properties fo:font-size="10pt" style:font-name-asian="Arial" style:font-size-asian="10pt" style:font-name-complex="Arial" style:font-size-complex="10pt"/>
    </style:style>
    <style:style style:name="T150_9" style:family="text">
      <style:text-properties fo:font-size="10pt" style:font-name-asian="Arial" style:font-size-asian="10pt" style:font-name-complex="Arial" style:font-size-complex="10pt"/>
    </style:style>
    <style:style style:name="T150_10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150_1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P151" style:family="paragraph" style:parent-style-name="Normal"/>
    <style:style style:name="P152" style:family="paragraph" style:parent-style-name="Normal"/>
    <style:style style:name="T152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P153" style:family="paragraph" style:parent-style-name="Normal"/>
    <style:style style:name="T153_1" style:family="text">
      <style:text-properties fo:font-size="11pt" style:font-name-asian="Arial" style:font-size-asian="11pt" style:font-name-complex="Arial" style:font-size-complex="11pt"/>
    </style:style>
    <style:style style:name="P154" style:family="paragraph" style:parent-style-name="Normal"/>
    <style:style style:name="T154_1" style:family="text">
      <style:text-properties fo:font-size="10pt" style:font-name-asian="Arial" style:font-size-asian="10pt" style:font-name-complex="Arial" style:font-size-complex="10pt"/>
    </style:style>
    <style:style style:name="T154_2" style:family="text">
      <style:text-properties fo:font-size="10pt" style:font-name-asian="Arial" style:font-size-asian="10pt" style:font-name-complex="Arial" style:font-size-complex="10pt"/>
    </style:style>
    <style:style style:name="T154_3" style:family="text">
      <style:text-properties fo:font-size="10pt" style:font-name-asian="Arial" style:font-size-asian="10pt" style:font-name-complex="Arial" style:font-size-complex="10pt"/>
    </style:style>
    <style:style style:name="T154_4" style:family="text">
      <style:text-properties fo:font-size="10pt" style:font-name-asian="Arial" style:font-size-asian="10pt" style:font-name-complex="Arial" style:font-size-complex="10pt"/>
    </style:style>
    <style:style style:name="P155" style:family="paragraph" style:parent-style-name="Normal">
      <style:paragraph-properties fo:break-before="page"/>
    </style:style>
    <style:style style:name="P156" style:family="paragraph" style:parent-style-name="Normal">
      <style:text-properties fo:font-size="10pt" style:font-size-asian="10pt" style:font-name-complex="Arial" style:font-size-complex="10pt" fo:language-asian="en" fo:country-asian="GB"/>
    </style:style>
    <style:style style:name="P157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57_1" style:family="text">
      <style:text-properties fo:font-style="normal" style:font-style-asian="normal" style:font-style-complex="normal"/>
    </style:style>
    <style:style style:name="T157_2" style:family="text">
      <style:text-properties fo:font-style="normal" style:font-style-asian="normal" style:font-style-complex="normal"/>
    </style:style>
    <style:style style:name="T157_3" style:family="text">
      <style:text-properties fo:font-style="normal" style:font-style-asian="normal" style:font-style-complex="normal" fo:font-size="10pt" style:font-size-asian="10pt" style:font-size-complex="10pt" fo:font-weight="normal" style:font-weight-asian="normal" style:font-weight-complex="normal"/>
    </style:style>
    <style:style style:name="P158" style:family="paragraph" style:parent-style-name="Normal">
      <style:text-properties fo:font-size="11pt" style:font-size-asian="11pt" style:font-size-complex="11pt"/>
    </style:style>
    <style:style style:name="P159" style:family="paragraph" style:parent-style-name="Normal">
      <style:text-properties fo:font-size="11pt" style:font-name-asian="Arial" style:font-size-asian="11pt" style:font-name-complex="Arial" style:font-size-complex="11pt"/>
    </style:style>
    <style:style style:name="Table5" style:family="table">
      <style:table-properties table:align="left" style:width="16.371cm" fo:margin-left="-0.268cm"/>
    </style:style>
    <style:style style:name="Column15" style:family="table-column">
      <style:table-column-properties style:column-width="3.037cm"/>
    </style:style>
    <style:style style:name="Column16" style:family="table-column">
      <style:table-column-properties style:column-width="2.222cm"/>
    </style:style>
    <style:style style:name="Column17" style:family="table-column">
      <style:table-column-properties style:column-width="5.592cm"/>
    </style:style>
    <style:style style:name="Column18" style:family="table-column">
      <style:table-column-properties style:column-width="5.519cm"/>
    </style:style>
    <style:style style:name="Row20" style:family="table-row">
      <style:table-row-properties style:min-row-height="0.873cm"/>
    </style:style>
    <style:style style:name="Cell5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5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6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1" style:family="table-row">
      <style:table-row-properties style:min-row-height="0.609cm"/>
    </style:style>
    <style:style style:name="Cell56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7" style:family="table-cell">
      <style:table-cell-properties style:vertical-align="top" fo:border-bottom="#000000 0.035cm solid" fo:padding-left="0.19cm" fo:padding-right="0.19cm" fo:border-right="#000000 0.035cm solid" fo:wrap-option="wrap"/>
    </style:style>
    <style:style style:name="P163" style:family="paragraph" style:parent-style-name="Normal">
      <style:paragraph-properties fo:line-height="100%" fo:margin-bottom="0cm"/>
    </style:style>
    <style:style style:name="T1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8" style:family="table-cell">
      <style:table-cell-properties fo:background-color="#d9e2f3" style:vertical-align="top" fo:border-bottom="#000000 0.035cm solid" fo:padding-left="0.19cm" fo:border-left="#000000 0.035cm solid" fo:padding-right="0.19cm" fo:border-right="#000000 0.035cm solid" fo:wrap-option="wrap"/>
    </style:style>
    <style:style style:name="P164" style:family="paragraph" style:parent-style-name="Normal">
      <style:paragraph-properties fo:line-height="100%" fo:margin-bottom="0cm"/>
    </style:style>
    <style:style style:name="T16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bottom="#000000 0.035cm solid" fo:padding-left="0.19cm" fo:border-left="#000000 0.035cm solid" fo:padding-right="0.19cm" fo:border-right="#000000 0.035cm solid" fo:wrap-option="wrap"/>
    </style:style>
    <style:style style:name="P165" style:family="paragraph" style:parent-style-name="Normal">
      <style:paragraph-properties fo:line-height="100%" fo:margin-bottom="0cm"/>
    </style:style>
    <style:style style:name="T165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2" style:family="table-row">
      <style:table-row-properties style:min-row-height="0.609cm"/>
    </style:style>
    <style:style style:name="Cell60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66" style:family="paragraph" style:parent-style-name="Normal">
      <style:paragraph-properties fo:line-height="100%" fo:margin-bottom="0cm"/>
    </style:style>
    <style:style style:name="T16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61" style:family="table-cell">
      <style:table-cell-properties style:vertical-align="top" fo:border-top="#000000 0.035cm solid" fo:border-bottom="#000000 0.035cm solid" fo:padding-left="0.19cm" fo:padding-right="0.19cm" fo:border-right="#000000 0.035cm solid" fo:wrap-option="wrap"/>
    </style:style>
    <style:style style:name="P167" style:family="paragraph" style:parent-style-name="Normal">
      <style:paragraph-properties fo:line-height="100%" fo:margin-bottom="0cm"/>
    </style:style>
    <style:style style:name="T1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62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68" style:family="paragraph" style:parent-style-name="Normal">
      <style:paragraph-properties fo:line-height="100%" fo:margin-bottom="0cm"/>
    </style:style>
    <style:style style:name="T16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6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69" style:family="paragraph" style:parent-style-name="Normal">
      <style:paragraph-properties fo:line-height="100%" fo:margin-bottom="0cm"/>
    </style:style>
    <style:style style:name="T1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7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71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3" style:family="table-row">
      <style:table-row-properties style:min-row-height="0.476cm"/>
    </style:style>
    <style:style style:name="Cell64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2" style:family="paragraph" style:parent-style-name="Normal">
      <style:paragraph-properties fo:line-height="100%" fo:margin-bottom="0cm"/>
    </style:style>
    <style:style style:name="T17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5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3" style:family="paragraph" style:parent-style-name="Normal">
      <style:paragraph-properties fo:line-height="100%" fo:margin-bottom="0cm"/>
    </style:style>
    <style:style style:name="T17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6" style:family="table-cell">
      <style:table-cell-properties fo:background-color="#d9e2f3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4" style:family="paragraph" style:parent-style-name="Normal">
      <style:paragraph-properties fo:line-height="100%" fo:margin-bottom="0cm"/>
    </style:style>
    <style:style style:name="T17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4" style:family="table-row">
      <style:table-row-properties style:min-row-height="0.529cm"/>
    </style:style>
    <style:style style:name="Cell6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5" style:family="paragraph" style:parent-style-name="Normal">
      <style:paragraph-properties fo:line-height="100%" fo:margin-bottom="0cm"/>
    </style:style>
    <style:style style:name="T1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76" style:family="paragraph" style:parent-style-name="Normal">
      <style:paragraph-properties fo:line-height="100%" fo:margin-bottom="0cm"/>
    </style:style>
    <style:style style:name="T1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6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8" style:family="paragraph" style:parent-style-name="Normal">
      <style:paragraph-properties fo:line-height="100%" fo:margin-bottom="0cm"/>
    </style:style>
    <style:style style:name="T1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6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79" style:family="paragraph" style:parent-style-name="Normal">
      <style:paragraph-properties fo:line-height="100%" fo:margin-bottom="0cm"/>
    </style:style>
    <style:style style:name="T1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7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5" style:family="table-row">
      <style:table-row-properties style:min-row-height="0.529cm"/>
    </style:style>
    <style:style style:name="Cell7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80" style:family="paragraph" style:parent-style-name="Normal">
      <style:paragraph-properties fo:line-height="100%" fo:margin-bottom="0cm"/>
    </style:style>
    <style:style style:name="T1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82" style:family="paragraph" style:parent-style-name="Normal">
      <style:paragraph-properties fo:line-height="100%" fo:margin-bottom="0cm"/>
    </style:style>
    <style:style style:name="T1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83" style:family="paragraph" style:parent-style-name="Normal">
      <style:paragraph-properties fo:line-height="100%" fo:margin-bottom="0cm"/>
    </style:style>
    <style:style style:name="T1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84" style:family="paragraph" style:parent-style-name="Normal">
      <style:paragraph-properties fo:line-height="100%" fo:margin-bottom="0cm"/>
    </style:style>
    <style:style style:name="T1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4_2" style:family="text" style:parent-style-name="Normal">
      <style:text-properties fo:font-size="10pt" style:font-name-asian="Arial" style:font-size-asian="10pt" style:font-name-complex="Arial" style:font-size-complex="10pt"/>
    </style:style>
    <style:style style:name="P185" style:family="paragraph" style:parent-style-name="Footnote_20_text"/>
    <style:style style:name="T185_1" style:family="text">
      <style:text-properties fo:font-size="8pt" style:font-size-asian="8pt" style:font-size-complex="8pt"/>
    </style:style>
    <style:style style:name="P186" style:family="paragraph" style:parent-style-name="Footnote_20_text"/>
    <style:style style:name="T186_1" style:family="text">
      <style:text-properties fo:font-size="8pt" style:font-size-asian="8pt" style:font-size-complex="8pt"/>
    </style:style>
    <style:style style:name="T18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87" style:family="paragraph" style:parent-style-name="Normal">
      <style:paragraph-properties fo:line-height="100%" fo:margin-bottom="0cm"/>
    </style:style>
    <style:style style:name="T1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8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6" style:family="table-row">
      <style:table-row-properties style:min-row-height="0.529cm"/>
    </style:style>
    <style:style style:name="Cell7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0" style:family="paragraph" style:parent-style-name="Normal">
      <style:paragraph-properties fo:line-height="100%" fo:margin-bottom="0cm"/>
    </style:style>
    <style:style style:name="T1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1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1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1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3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7" style:family="table-row">
      <style:table-row-properties style:min-row-height="0.529cm"/>
    </style:style>
    <style:style style:name="Cell7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5" style:family="paragraph" style:parent-style-name="Normal">
      <style:paragraph-properties fo:line-height="100%" fo:margin-bottom="0cm"/>
    </style:style>
    <style:style style:name="T1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7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9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9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00" style:family="paragraph" style:parent-style-name="Normal">
      <style:paragraph-properties fo:text-align="justify"/>
    </style:style>
    <style:style style:name="T20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01" style:family="paragraph" style:parent-style-name="Normal">
      <style:paragraph-properties fo:text-align="justify"/>
    </style:style>
    <style:style style:name="T201_1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P202" style:family="paragraph" style:parent-style-name="Normal">
      <style:paragraph-properties fo:text-align="justify"/>
    </style:style>
    <style:style style:name="T202_1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P203" style:family="paragraph" style:parent-style-name="Normal">
      <style:paragraph-properties fo:text-align="justify"/>
    </style:style>
    <style:style style:name="T203_1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203_2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203_3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203_4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203_5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P204" style:family="paragraph" style:parent-style-name="Normal">
      <style:paragraph-properties fo:text-align="justify"/>
    </style:style>
    <style:style style:name="T204_1" style:family="text">
      <style:text-properties fo:font-size="10pt" style:font-name-asian="Arial" style:font-size-asian="10pt" style:font-name-complex="Arial" style:font-size-complex="10pt"/>
    </style:style>
    <style:style style:name="P205" style:family="paragraph" style:parent-style-name="Normal">
      <style:paragraph-properties fo:text-align="justify"/>
    </style:style>
    <style:style style:name="T205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06" style:family="paragraph" style:parent-style-name="Normal">
      <style:paragraph-properties fo:text-align="justify"/>
    </style:style>
    <style:style style:name="T206_1" style:family="text">
      <style:text-properties fo:font-size="10pt" style:font-name-asian="Arial" style:font-size-asian="10pt" style:font-name-complex="Arial" style:font-size-complex="10pt" fo:language-asian="en" fo:country-asian="GB"/>
    </style:style>
    <style:style style:name="T206_2" style:family="text">
      <style:text-properties fo:font-size="10pt" style:font-name-asian="Arial" style:font-size-asian="10pt" style:font-name-complex="Arial" style:font-size-complex="10pt"/>
    </style:style>
    <style:style style:name="T206_3" style:family="text">
      <style:text-properties fo:font-size="10pt" style:font-name-asian="Arial" style:font-size-asian="10pt" style:font-name-complex="Arial" style:font-size-complex="10pt"/>
    </style:style>
    <style:style style:name="T206_4" style:family="text">
      <style:text-properties fo:font-size="10pt" style:font-name-asian="Arial" style:font-size-asian="10pt" style:font-name-complex="Arial" style:font-size-complex="10pt"/>
    </style:style>
    <style:style style:name="T206_5" style:family="text">
      <style:text-properties fo:font-size="10pt" style:font-name-asian="Arial" style:font-size-asian="10pt" style:font-name-complex="Arial" style:font-size-complex="10pt"/>
    </style:style>
    <style:style style:name="T206_6" style:family="text">
      <style:text-properties fo:font-size="10pt" style:font-name-asian="Arial" style:font-size-asian="10pt" style:font-name-complex="Arial" style:font-size-complex="10pt"/>
    </style:style>
    <style:style style:name="T206_7" style:family="text">
      <style:text-properties fo:font-size="10pt" style:font-name-asian="Arial" style:font-size-asian="10pt" style:font-name-complex="Arial" style:font-size-complex="10pt"/>
    </style:style>
    <style:style style:name="T206_8" style:family="text">
      <style:text-properties fo:font-size="10pt" style:font-name-asian="Arial" style:font-size-asian="10pt" style:font-name-complex="Arial" style:font-size-complex="10pt"/>
    </style:style>
    <style:style style:name="T206_9" style:family="text">
      <style:text-properties fo:font-size="10pt" style:font-name-asian="Arial" style:font-size-asian="10pt" style:font-name-complex="Arial" style:font-size-complex="10pt"/>
    </style:style>
    <style:style style:name="T206_10" style:family="text">
      <style:text-properties fo:font-size="10pt" style:font-name-asian="Arial" style:font-size-asian="10pt" style:font-name-complex="Arial" style:font-size-complex="10pt"/>
    </style:style>
    <style:style style:name="T206_11" style:family="text">
      <style:text-properties fo:font-size="10pt" style:font-name-asian="Arial" style:font-size-asian="10pt" style:font-name-complex="Arial" style:font-size-complex="10pt"/>
    </style:style>
    <style:style style:name="T206_12" style:family="text">
      <style:text-properties fo:font-size="10pt" style:font-name-asian="Arial" style:font-size-asian="10pt" style:font-name-complex="Arial" style:font-size-complex="10pt"/>
    </style:style>
    <style:style style:name="T206_13" style:family="text">
      <style:text-properties fo:font-size="10pt" style:font-name-asian="Arial" style:font-size-asian="10pt" style:font-name-complex="Arial" style:font-size-complex="10pt"/>
    </style:style>
    <style:style style:name="P207" style:family="paragraph" style:parent-style-name="Normal">
      <style:paragraph-properties fo:text-align="justify"/>
    </style:style>
    <style:style style:name="T207_1" style:family="text">
      <style:text-properties fo:font-size="10pt" style:font-name-asian="Arial" style:font-size-asian="10pt" style:font-name-complex="Arial" style:font-size-complex="10pt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fo:font-size="10pt" style:font-name-asian="Arial" style:font-size-asian="10pt" style:font-name-complex="Arial" style:font-size-complex="10pt"/>
    </style:style>
    <style:style style:name="T208_2" style:family="text">
      <style:text-properties fo:font-size="10pt" style:font-name-asian="Arial" style:font-size-asian="10pt" style:font-name-complex="Arial" style:font-size-complex="10pt"/>
    </style:style>
    <style:style style:name="T208_3" style:family="text">
      <style:text-properties fo:font-size="10pt" style:font-name-asian="Arial" style:font-size-asian="10pt" style:font-name-complex="Arial" style:font-size-complex="10pt"/>
    </style:style>
    <style:style style:name="T208_4" style:family="text">
      <style:text-properties fo:font-size="10pt" style:font-name-asian="Arial" style:font-size-asian="10pt" style:font-name-complex="Arial" style:font-size-complex="10pt"/>
    </style:style>
    <style:style style:name="T208_5" style:family="text">
      <style:text-properties fo:font-size="10pt" style:font-name-asian="Arial" style:font-size-asian="10pt" style:font-name-complex="Arial" style:font-size-complex="10pt"/>
    </style:style>
    <style:style style:name="T208_6" style:family="text">
      <style:text-properties fo:font-size="10pt" style:font-name-asian="Arial" style:font-size-asian="10pt" style:font-name-complex="Arial" style:font-size-complex="10pt"/>
    </style:style>
    <style:style style:name="T208_7" style:family="text">
      <style:text-properties fo:font-size="10pt" style:font-name-asian="Arial" style:font-size-asian="10pt" style:font-name-complex="Arial" style:font-size-complex="10pt"/>
    </style:style>
    <style:style style:name="P209" style:family="paragraph" style:parent-style-name="Normal">
      <style:paragraph-properties fo:text-align="justify"/>
    </style:style>
    <style:style style:name="T209_1" style:family="text">
      <style:text-properties fo:font-size="10pt" style:font-name-asian="Arial" style:font-size-asian="10pt" style:font-name-complex="Arial" style:font-size-complex="10pt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fo:font-size="10pt" style:font-name-asian="Arial" style:font-size-asian="10pt" style:font-name-complex="Arial" style:font-size-complex="10pt"/>
    </style:style>
    <style:style style:name="P211" style:family="paragraph" style:parent-style-name="Normal">
      <style:paragraph-properties fo:text-align="justify"/>
    </style:style>
    <style:style style:name="T211_1" style:family="text">
      <style:text-properties fo:font-size="10pt" style:font-name-asian="Arial" style:font-size-asian="10pt" style:font-name-complex="Arial" style:font-size-complex="10pt"/>
    </style:style>
    <style:style style:name="P212" style:family="paragraph" style:parent-style-name="Normal">
      <style:paragraph-properties fo:text-align="justify"/>
    </style:style>
    <style:style style:name="T212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13" style:family="paragraph" style:parent-style-name="Normal">
      <style:paragraph-properties fo:text-align="justify"/>
    </style:style>
    <style:style style:name="T213_1" style:family="text">
      <style:text-properties fo:font-size="10pt" style:font-name-asian="Arial" style:font-size-asian="10pt" style:font-name-complex="Arial" style:font-size-complex="10pt"/>
    </style:style>
    <style:style style:name="T213_2" style:family="text">
      <style:text-properties fo:font-size="10pt" style:font-name-asian="Arial" style:font-size-asian="10pt" style:font-name-complex="Arial" style:font-size-complex="10pt"/>
    </style:style>
    <style:style style:name="T213_3" style:family="text">
      <style:text-properties fo:font-size="10pt" style:font-name-asian="Arial" style:font-size-asian="10pt" style:font-name-complex="Arial" style:font-size-complex="10pt"/>
    </style:style>
    <style:style style:name="T213_4" style:family="text">
      <style:text-properties fo:font-size="10pt" style:font-name-asian="Arial" style:font-size-asian="10pt" style:font-name-complex="Arial" style:font-size-complex="10pt"/>
    </style:style>
    <style:style style:name="T213_5" style:family="text">
      <style:text-properties fo:font-size="10pt" style:font-name-asian="Arial" style:font-size-asian="10pt" style:font-name-complex="Arial" style:font-size-complex="10pt"/>
    </style:style>
    <style:style style:name="T213_6" style:family="text">
      <style:text-properties fo:font-size="10pt" style:font-name-asian="Arial" style:font-size-asian="10pt" style:font-name-complex="Arial" style:font-size-complex="10pt"/>
    </style:style>
    <style:style style:name="T213_7" style:family="text">
      <style:text-properties fo:font-size="10pt" style:font-name-asian="Arial" style:font-size-asian="10pt" style:font-name-complex="Arial" style:font-size-complex="10pt"/>
    </style:style>
    <style:style style:name="T213_8" style:family="text">
      <style:text-properties fo:font-size="10pt" style:font-name-asian="Arial" style:font-size-asian="10pt" style:font-name-complex="Arial" style:font-size-complex="10pt"/>
    </style:style>
    <style:style style:name="T213_9" style:family="text">
      <style:text-properties fo:font-size="10pt" style:font-name-asian="Arial" style:font-size-asian="10pt" style:font-name-complex="Arial" style:font-size-complex="10pt"/>
    </style:style>
    <style:style style:name="T213_10" style:family="text">
      <style:text-properties fo:font-size="10pt" style:font-name-asian="Arial" style:font-size-asian="10pt" style:font-name-complex="Arial" style:font-size-complex="10pt"/>
    </style:style>
    <style:style style:name="T213_1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13_1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213_13" style:family="text">
      <style:text-properties fo:font-size="10pt" style:font-name-asian="Arial" style:font-size-asian="10pt" style:font-name-complex="Arial" fo:font-weight="bold" style:font-weight-asian="bold"/>
    </style:style>
    <style:style style:name="T213_14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213_15" style:family="text">
      <style:text-properties fo:font-size="10pt" style:font-name-asian="Arial" style:font-size-asian="10pt" style:font-name-complex="Arial" fo:font-weight="bold" style:font-weight-asian="bold"/>
    </style:style>
    <style:style style:name="T213_1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213_17" style:family="text">
      <style:text-properties fo:font-size="10pt" style:font-name-asian="Arial" style:font-size-asian="10pt" style:font-name-complex="Arial" fo:font-weight="bold" style:font-weight-asian="bold"/>
    </style:style>
    <style:style style:name="T213_18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213_19" style:family="text">
      <style:text-properties fo:font-size="10pt" style:font-name-asian="Arial" style:font-size-asian="10pt" style:font-name-complex="Arial" fo:font-weight="bold" style:font-weight-asian="bold"/>
    </style:style>
    <style:style style:name="T213_20" style:family="text">
      <style:text-properties fo:font-size="10pt" style:font-name-asian="Arial" style:font-size-asian="10pt" style:font-name-complex="Arial" fo:font-weight="bold" style:font-weight-asian="bold"/>
    </style:style>
    <style:style style:name="T213_21" style:family="text">
      <style:text-properties fo:font-size="10pt" style:font-name-asian="Arial" style:font-size-asian="10pt" style:font-name-complex="Arial" fo:font-weight="bold" style:font-weight-asian="bold"/>
    </style:style>
    <style:style style:name="P214" style:family="paragraph" style:parent-style-name="Normal">
      <style:paragraph-properties fo:text-align="justify"/>
    </style:style>
    <style:style style:name="T214_1" style:family="text">
      <style:text-properties fo:font-size="10pt" style:font-name-asian="Arial" style:font-size-asian="10pt" style:font-name-complex="Arial" style:font-size-complex="10pt"/>
    </style:style>
    <style:style style:name="P215" style:family="paragraph" style:parent-style-name="Normal">
      <style:paragraph-properties fo:text-align="justify"/>
    </style:style>
    <style:style style:name="T215_1" style:family="text">
      <style:text-properties fo:font-size="10pt" style:font-name-asian="Arial" style:font-size-asian="10pt" style:font-name-complex="Arial" style:font-size-complex="10pt"/>
    </style:style>
    <style:style style:name="P216" style:family="paragraph" style:parent-style-name="Normal">
      <style:paragraph-properties fo:text-align="justify"/>
    </style:style>
    <style:style style:name="T216_1" style:family="text">
      <style:text-properties fo:font-size="10pt" style:font-name-asian="Arial" style:font-size-asian="10pt" style:font-name-complex="Arial" style:font-size-complex="10pt"/>
    </style:style>
    <style:style style:name="P217" style:family="paragraph" style:parent-style-name="Normal">
      <style:paragraph-properties fo:text-align="justify"/>
    </style:style>
    <style:style style:name="T217_1" style:family="text">
      <style:text-properties fo:font-size="10pt" style:font-name-asian="Arial" style:font-size-asian="10pt" style:font-name-complex="Arial" style:font-size-complex="10pt"/>
    </style:style>
    <style:style style:name="T217_2" style:family="text">
      <style:text-properties fo:font-size="10pt" style:font-name-asian="Arial" style:font-size-asian="10pt" style:font-name-complex="Arial" style:font-size-complex="10pt"/>
    </style:style>
    <style:style style:name="T217_3" style:family="text">
      <style:text-properties fo:font-size="10pt" style:font-name-asian="Arial" style:font-size-asian="10pt" style:font-name-complex="Arial" style:font-size-complex="10pt"/>
    </style:style>
    <style:style style:name="T217_4" style:family="text">
      <style:text-properties fo:font-size="10pt" style:font-name-asian="Arial" style:font-size-asian="10pt" style:font-name-complex="Arial" style:font-size-complex="10pt"/>
    </style:style>
    <style:style style:name="T217_5" style:family="text">
      <style:text-properties fo:font-size="10pt" style:font-name-asian="Arial" style:font-size-asian="10pt" style:font-name-complex="Arial" style:font-size-complex="10pt"/>
    </style:style>
    <style:style style:name="T217_6" style:family="text">
      <style:text-properties fo:font-size="10pt" style:font-name-asian="Arial" style:font-size-asian="10pt" style:font-name-complex="Arial" style:font-size-complex="10pt"/>
    </style:style>
    <style:style style:name="T217_7" style:family="text">
      <style:text-properties fo:font-size="10pt" style:font-name-asian="Arial" style:font-size-asian="10pt" style:font-name-complex="Arial" style:font-size-complex="10pt"/>
    </style:style>
    <style:style style:name="T217_8" style:family="text">
      <style:text-properties fo:font-size="10pt" style:font-name-asian="Arial" style:font-size-asian="10pt" style:font-name-complex="Arial" style:font-size-complex="10pt"/>
    </style:style>
    <style:style style:name="T217_9" style:family="text">
      <style:text-properties fo:font-size="10pt" style:font-name-asian="Arial" style:font-size-asian="10pt" style:font-name-complex="Arial" style:font-size-complex="10pt"/>
    </style:style>
    <style:style style:name="T217_10" style:family="text">
      <style:text-properties fo:font-size="10pt" style:font-name-asian="Arial" style:font-size-asian="10pt" style:font-name-complex="Arial" style:font-size-complex="10pt"/>
    </style:style>
    <style:style style:name="T217_11" style:family="text">
      <style:text-properties fo:font-size="10pt" style:font-name-asian="Arial" style:font-size-asian="10pt" style:font-name-complex="Arial" style:font-size-complex="10pt"/>
    </style:style>
    <style:style style:name="T217_12" style:family="text">
      <style:text-properties fo:font-size="10pt" style:font-name-asian="Arial" style:font-size-asian="10pt" style:font-name-complex="Arial" style:font-size-complex="10pt"/>
    </style:style>
    <style:style style:name="T217_13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217_1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17_15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217_16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17_17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17_18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P218" style:family="paragraph" style:parent-style-name="Normal">
      <style:paragraph-properties fo:text-align="justify"/>
    </style:style>
    <style:style style:name="T218_1" style:family="text">
      <style:text-properties fo:font-size="9.5pt" style:font-name-asian="Arial" style:font-size-asian="9.5pt" style:font-name-complex="Arial" style:font-size-complex="9.5pt"/>
    </style:style>
    <style:style style:name="P219" style:family="paragraph" style:parent-style-name="Normal">
      <style:paragraph-properties fo:text-align="justify"/>
    </style:style>
    <style:style style:name="T219_1" style:family="text">
      <style:text-properties fo:color="#000000" fo:font-size="10pt" style:font-name-asian="Arial" style:font-size-asian="10pt" style:font-name-complex="Arial" style:font-size-complex="10pt"/>
    </style:style>
    <style:style style:name="T219_2" style:family="text">
      <style:text-properties fo:font-size="10pt" style:font-name-asian="Arial" style:font-size-asian="10pt" style:font-name-complex="Arial" style:font-size-complex="10pt"/>
    </style:style>
    <style:style style:name="P220" style:family="paragraph" style:parent-style-name="Normal">
      <style:paragraph-properties fo:text-align="justify"/>
    </style:style>
    <style:style style:name="T220_1" style:family="text">
      <style:text-properties fo:font-size="10pt" style:font-name-asian="Arial" style:font-size-asian="10pt" style:font-name-complex="Arial" style:font-size-complex="10pt"/>
    </style:style>
    <style:style style:name="P221" style:family="paragraph" style:parent-style-name="Normal">
      <style:paragraph-properties fo:text-align="justify"/>
    </style:style>
    <style:style style:name="T22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22" style:family="paragraph" style:parent-style-name="Normal"/>
    <style:style style:name="T222_1" style:family="text">
      <style:text-properties fo:font-size="10pt" style:font-name-asian="Arial" style:font-size-asian="10pt" style:font-name-complex="Arial" style:font-size-complex="10pt"/>
    </style:style>
    <style:style style:name="P223" style:family="paragraph" style:parent-style-name="Normal">
      <style:paragraph-properties fo:margin-bottom="0.282cm"/>
    </style:style>
    <style:style style:name="T223_1" style:family="text">
      <style:text-properties fo:font-size="10pt" style:font-name-asian="Arial" style:font-size-asian="10pt" style:font-name-complex="Arial"/>
    </style:style>
    <style:style style:name="T223_2" style:family="text">
      <style:text-properties fo:font-size="10pt" style:font-name-asian="Arial" style:font-size-asian="10pt" style:font-name-complex="Arial"/>
    </style:style>
    <style:style style:name="T223_3" style:family="text">
      <style:text-properties fo:font-size="10pt" style:font-name-asian="Arial" style:font-size-asian="10pt" style:font-name-complex="Arial"/>
    </style:style>
    <style:style style:name="T223_4" style:family="text">
      <style:text-properties fo:font-size="10pt" style:font-name-asian="Arial" style:font-size-asian="10pt" style:font-name-complex="Arial"/>
    </style:style>
    <style:style style:name="T223_5" style:family="text">
      <style:text-properties fo:font-size="10pt" style:font-name-asian="Arial" style:font-size-asian="10pt" style:font-name-complex="Arial" fo:font-weight="bold" style:font-weight-asian="bold"/>
    </style:style>
    <style:style style:name="T223_6" style:family="text">
      <style:text-properties fo:font-size="10pt" style:font-name-asian="Arial" style:font-size-asian="10pt" style:font-name-complex="Arial" fo:font-weight="bold" style:font-weight-asian="bold"/>
    </style:style>
    <style:style style:name="T223_7" style:family="text">
      <style:text-properties fo:font-size="10pt" style:font-name-asian="Arial" style:font-size-asian="10pt" style:font-name-complex="Arial"/>
    </style:style>
    <style:style style:name="T223_8" style:family="text">
      <style:text-properties fo:font-size="10pt" style:font-name-asian="Arial" style:font-size-asian="10pt" style:font-name-complex="Arial" fo:font-weight="bold" style:font-weight-asian="bold"/>
    </style:style>
    <style:style style:name="T223_9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223_10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223_1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223_12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223_13" style:family="text">
      <style:text-properties fo:font-size="10pt" style:font-name-asian="Arial" style:font-size-asian="10pt" style:font-name-complex="Arial" fo:font-weight="bold" style:font-weight-asian="bold"/>
    </style:style>
    <style:style style:name="P224" style:family="paragraph" style:parent-style-name="Normal"/>
    <style:style style:name="T224_1" style:family="text">
      <style:text-properties fo:font-size="10pt" style:font-name-asian="Arial" style:font-size-asian="10pt" style:font-name-complex="Arial" style:font-size-complex="10pt"/>
    </style:style>
    <style:style style:name="P225" style:family="paragraph" style:parent-style-name="Normal"/>
    <style:style style:name="T225_1" style:family="text">
      <style:text-properties fo:font-size="10pt" style:font-name-asian="Arial" style:font-size-asian="10pt" style:font-name-complex="Arial" style:font-size-complex="10pt"/>
    </style:style>
    <style:style style:name="P226" style:family="paragraph" style:parent-style-name="Normal">
      <style:paragraph-properties fo:text-align="justify"/>
    </style:style>
    <style:style style:name="T22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27" style:family="paragraph" style:parent-style-name="Normal">
      <style:paragraph-properties fo:text-align="justify"/>
    </style:style>
    <style:style style:name="T227_1" style:family="text">
      <style:text-properties fo:font-size="11pt" style:font-name-asian="Arial" style:font-size-asian="11pt" style:font-name-complex="Arial" style:font-size-complex="11pt"/>
    </style:style>
    <style:style style:name="P228" style:family="paragraph" style:parent-style-name="Normal">
      <style:paragraph-properties fo:text-align="justify"/>
    </style:style>
    <style:style style:name="T228_1" style:family="text">
      <style:text-properties fo:font-size="10pt" style:font-name-asian="Arial" style:font-size-asian="10pt" style:font-name-complex="Arial" style:font-size-complex="10pt"/>
    </style:style>
    <style:style style:name="T228_2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228_3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T228_4" style:family="text">
      <style:text-properties fo:font-size="10pt" style:font-name-asian="Arial" style:font-size-asian="10pt" style:font-name-complex="Arial" fo:font-weight="bold" style:font-weight-asian="bold"/>
    </style:style>
    <style:style style:name="T228_5" style:family="text">
      <style:text-properties fo:font-size="10pt" style:font-name-asian="Arial" style:font-size-asian="10pt" style:font-name-complex="Arial" fo:font-weight="bold" style:font-weight-asian="bold"/>
    </style:style>
    <style:style style:name="T228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P229" style:family="paragraph" style:parent-style-name="Normal">
      <style:paragraph-properties fo:text-align="justify"/>
    </style:style>
    <style:style style:name="T229_1" style:family="text">
      <style:text-properties fo:font-size="10pt" style:font-name-asian="Arial" style:font-size-asian="10pt" style:font-name-complex="Arial" style:font-size-complex="10pt"/>
    </style:style>
    <style:style style:name="P230" style:family="paragraph" style:parent-style-name="Normal">
      <style:paragraph-properties fo:text-align="justify"/>
    </style:style>
    <style:style style:name="T230_1" style:family="text">
      <style:text-properties fo:font-size="10pt" style:font-name-asian="Arial" style:font-size-asian="10pt" style:font-name-complex="Arial" style:font-size-complex="10pt"/>
    </style:style>
    <style:style style:name="T230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31" style:family="paragraph" style:parent-style-name="Normal">
      <style:paragraph-properties fo:text-align="justify"/>
    </style:style>
    <style:style style:name="T231_1" style:family="text">
      <style:text-properties fo:font-size="10pt" style:font-name-asian="Arial" style:font-size-asian="10pt" style:font-name-complex="Arial" style:font-size-complex="10pt"/>
    </style:style>
    <style:style style:name="P232" style:family="paragraph" style:parent-style-name="Normal">
      <style:paragraph-properties fo:text-align="justify"/>
    </style:style>
    <style:style style:name="T232_1" style:family="text">
      <style:text-properties fo:font-size="10pt" style:font-name-asian="Arial" style:font-size-asian="10pt" style:font-name-complex="Arial" style:font-size-complex="10pt"/>
    </style:style>
    <style:style style:name="T232_2" style:family="text">
      <style:text-properties fo:font-size="10pt" style:font-name-asian="Arial" style:font-size-asian="10pt" style:font-name-complex="Arial" style:font-size-complex="10pt"/>
    </style:style>
    <style:style style:name="T232_3" style:family="text">
      <style:text-properties fo:font-size="10pt" style:font-name-asian="Arial" style:font-size-asian="10pt" style:font-name-complex="Arial" style:font-size-complex="10pt"/>
    </style:style>
    <style:style style:name="T232_4" style:family="text">
      <style:text-properties fo:font-size="10pt" style:font-name-asian="Arial" style:font-size-asian="10pt" style:font-name-complex="Arial" style:font-size-complex="10pt"/>
    </style:style>
    <style:style style:name="T232_5" style:family="text">
      <style:text-properties fo:font-size="10pt" style:font-name-asian="Arial" style:font-size-asian="10pt" style:font-name-complex="Arial" style:font-size-complex="10pt"/>
    </style:style>
    <style:style style:name="T232_6" style:family="text">
      <style:text-properties fo:font-size="10pt" style:font-name-asian="Arial" style:font-size-asian="10pt" style:font-name-complex="Arial" style:font-size-complex="10pt"/>
    </style:style>
    <style:style style:name="T232_7" style:family="text">
      <style:text-properties fo:font-size="10pt" style:font-name-asian="Arial" style:font-size-asian="10pt" style:font-name-complex="Arial" style:font-size-complex="10pt"/>
    </style:style>
    <style:style style:name="T232_8" style:family="text">
      <style:text-properties fo:font-size="10pt" style:font-name-asian="Arial" style:font-size-asian="10pt" style:font-name-complex="Arial" style:font-size-complex="10pt"/>
    </style:style>
    <style:style style:name="T232_9" style:family="text">
      <style:text-properties fo:font-size="10pt" style:font-name-asian="Arial" style:font-size-asian="10pt" style:font-name-complex="Arial" style:font-size-complex="10pt"/>
    </style:style>
    <style:style style:name="T232_10" style:family="text">
      <style:text-properties fo:font-size="10pt" style:font-name-asian="Arial" style:font-size-asian="10pt" style:font-name-complex="Arial" style:font-size-complex="10pt"/>
    </style:style>
    <style:style style:name="T232_11" style:family="text">
      <style:text-properties fo:font-size="10pt" style:font-name-asian="Arial" style:font-size-asian="10pt" style:font-name-complex="Arial" style:font-size-complex="10pt"/>
    </style:style>
    <style:style style:name="T232_12" style:family="text">
      <style:text-properties fo:font-size="10pt" style:font-name-asian="Arial" style:font-size-asian="10pt" style:font-name-complex="Arial" style:font-size-complex="10pt"/>
    </style:style>
    <style:style style:name="T232_13" style:family="text">
      <style:text-properties fo:font-size="10pt" style:font-name-asian="Arial" style:font-size-asian="10pt" style:font-name-complex="Arial" style:font-size-complex="10pt"/>
    </style:style>
    <style:style style:name="T232_14" style:family="text">
      <style:text-properties fo:font-size="10pt" style:font-name-asian="Arial" style:font-size-asian="10pt" style:font-name-complex="Arial" style:font-size-complex="10pt"/>
    </style:style>
    <style:style style:name="T232_15" style:family="text">
      <style:text-properties fo:font-size="10pt" style:font-name-asian="Arial" style:font-size-asian="10pt" style:font-name-complex="Arial" style:font-size-complex="10pt"/>
    </style:style>
    <style:style style:name="T232_16" style:family="text">
      <style:text-properties fo:font-size="10pt" style:font-name-asian="Arial" style:font-size-asian="10pt" style:font-name-complex="Arial" style:font-size-complex="10pt"/>
    </style:style>
    <style:style style:name="T232_17" style:family="text">
      <style:text-properties fo:font-size="10pt" style:font-name-asian="Arial" style:font-size-asian="10pt" style:font-name-complex="Arial" style:font-size-complex="10pt"/>
    </style:style>
    <style:style style:name="T232_18" style:family="text">
      <style:text-properties fo:font-size="10pt" style:font-name-asian="Arial" style:font-size-asian="10pt" style:font-name-complex="Arial" style:font-size-complex="10pt"/>
    </style:style>
    <style:style style:name="T232_19" style:family="text">
      <style:text-properties fo:font-size="10pt" style:font-name-asian="Arial" style:font-size-asian="10pt" style:font-name-complex="Arial" style:font-size-complex="10pt"/>
    </style:style>
    <style:style style:name="T232_20" style:family="text">
      <style:text-properties fo:font-size="10pt" style:font-name-asian="Arial" style:font-size-asian="10pt" style:font-name-complex="Arial" style:font-size-complex="10pt"/>
    </style:style>
    <style:style style:name="T232_21" style:family="text">
      <style:text-properties fo:font-size="10pt" style:font-name-asian="Arial" style:font-size-asian="10pt" style:font-name-complex="Arial" style:font-size-complex="10pt"/>
    </style:style>
    <style:style style:name="T232_22" style:family="text">
      <style:text-properties fo:font-size="10pt" style:font-name-asian="Arial" style:font-size-asian="10pt" style:font-name-complex="Arial" style:font-size-complex="10pt"/>
    </style:style>
    <style:style style:name="T232_23" style:family="text">
      <style:text-properties fo:font-size="10pt" style:font-name-asian="Arial" style:font-size-asian="10pt" style:font-name-complex="Arial" style:font-size-complex="10pt"/>
    </style:style>
    <style:style style:name="P233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234" style:family="paragraph" style:parent-style-name="Normal">
      <style:paragraph-properties fo:text-align="justify"/>
    </style:style>
    <style:style style:name="T234_1" style:family="text">
      <style:text-properties fo:font-size="10pt" style:font-name-asian="Arial" style:font-size-asian="10pt" style:font-name-complex="Arial" style:font-size-complex="10pt"/>
    </style:style>
    <style:style style:name="T234_2" style:family="text">
      <style:text-properties fo:font-size="10pt" style:font-name-asian="Arial" style:font-size-asian="10pt" style:font-name-complex="Arial" style:font-size-complex="10pt"/>
    </style:style>
    <style:style style:name="T234_3" style:family="text">
      <style:text-properties fo:font-size="10pt" style:font-name-asian="Arial" style:font-size-asian="10pt" style:font-name-complex="Arial" style:font-size-complex="10pt"/>
    </style:style>
    <style:style style:name="T234_4" style:family="text">
      <style:text-properties fo:font-size="10pt" style:font-name-asian="Arial" style:font-size-asian="10pt" style:font-name-complex="Arial" style:font-size-complex="10pt"/>
    </style:style>
    <style:style style:name="T234_5" style:family="text">
      <style:text-properties fo:font-size="10pt" style:font-name-asian="Arial" style:font-size-asian="10pt" style:font-name-complex="Arial" style:font-size-complex="10pt"/>
    </style:style>
    <style:style style:name="T234_6" style:family="text">
      <style:text-properties fo:font-size="10pt" style:font-name-asian="Arial" style:font-size-asian="10pt" style:font-name-complex="Arial" style:font-size-complex="10pt"/>
    </style:style>
    <style:style style:name="T234_7" style:family="text">
      <style:text-properties fo:font-size="10pt" style:font-name-asian="Arial" style:font-size-asian="10pt" style:font-name-complex="Arial" style:font-size-complex="10pt"/>
    </style:style>
    <style:style style:name="T234_8" style:family="text">
      <style:text-properties fo:font-size="10pt" style:font-name-asian="Arial" style:font-size-asian="10pt" style:font-name-complex="Arial" style:font-size-complex="10pt"/>
    </style:style>
    <style:style style:name="P235" style:family="paragraph" style:parent-style-name="Normal">
      <style:paragraph-properties fo:text-align="justify"/>
    </style:style>
    <style:style style:name="T235_1" style:family="text">
      <style:text-properties fo:font-size="10pt" style:font-name-asian="Arial" style:font-size-asian="10pt" style:font-name-complex="Arial" style:font-size-complex="10pt"/>
    </style:style>
    <style:style style:name="P236" style:family="paragraph" style:parent-style-name="Normal">
      <style:paragraph-properties fo:text-align="justify"/>
    </style:style>
    <style:style style:name="T236_1" style:family="text">
      <style:text-properties fo:font-size="10pt" style:font-name-asian="Arial" style:font-size-asian="10pt" style:font-name-complex="Arial" style:font-size-complex="10pt"/>
    </style:style>
    <style:style style:name="T236_2" style:family="text">
      <style:text-properties fo:font-size="10pt" style:font-name-asian="Arial" style:font-size-asian="10pt" style:font-name-complex="Arial" style:font-size-complex="10pt"/>
    </style:style>
    <style:style style:name="T236_3" style:family="text">
      <style:text-properties fo:font-size="10pt" style:font-name-asian="Arial" style:font-size-asian="10pt" style:font-name-complex="Arial" style:font-size-complex="10pt"/>
    </style:style>
    <style:style style:name="T236_4" style:family="text">
      <style:text-properties fo:font-size="10pt" style:font-name-asian="Arial" style:font-size-asian="10pt" style:font-name-complex="Arial" style:font-size-complex="10pt"/>
    </style:style>
    <style:style style:name="T236_5" style:family="text">
      <style:text-properties fo:font-size="10pt" style:font-name-asian="Arial" style:font-size-asian="10pt" style:font-name-complex="Arial" style:font-size-complex="10pt"/>
    </style:style>
    <style:style style:name="T236_6" style:family="text">
      <style:text-properties fo:font-size="10pt" style:font-name-asian="Arial" style:font-size-asian="10pt" style:font-name-complex="Arial" style:font-size-complex="10pt"/>
    </style:style>
    <style:style style:name="T236_7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37" style:family="paragraph" style:parent-style-name="Normal">
      <style:paragraph-properties fo:text-align="justify"/>
      <style:text-properties fo:color="#000000" fo:font-weight="bold" style:font-weight-asian="bold" style:font-weight-complex="bold"/>
    </style:style>
    <style:style style:name="P238" style:family="paragraph" style:parent-style-name="Normal">
      <style:paragraph-properties fo:text-align="justify"/>
      <style:text-properties fo:color="#000000" fo:font-weight="bold" style:font-weight-asian="bold" style:font-weight-complex="bold"/>
    </style:style>
    <style:style style:name="P239" style:family="paragraph" style:parent-style-name="Normal">
      <style:paragraph-properties fo:text-align="justify"/>
      <style:text-properties fo:color="#000000" fo:font-weight="bold" style:font-weight-asian="bold" style:font-weight-complex="bold"/>
    </style:style>
    <style:style style:name="P240" style:family="paragraph" style:parent-style-name="Normal">
      <style:paragraph-properties fo:break-before="page" fo:line-height="108%" fo:margin-bottom="0.282cm"/>
    </style:style>
    <style:style style:name="Table6" style:family="table">
      <style:table-properties table:align="left" style:width="16.293cm" fo:margin-left="0cm"/>
    </style:style>
    <style:style style:name="Column19" style:family="table-column">
      <style:table-column-properties style:column-width="2.99cm"/>
    </style:style>
    <style:style style:name="Column20" style:family="table-column">
      <style:table-column-properties style:column-width="1.993cm"/>
    </style:style>
    <style:style style:name="Column21" style:family="table-column">
      <style:table-column-properties style:column-width="0.416cm"/>
    </style:style>
    <style:style style:name="Column22" style:family="table-column">
      <style:table-column-properties style:column-width="4.479cm"/>
    </style:style>
    <style:style style:name="Column23" style:family="table-column">
      <style:table-column-properties style:column-width="0.607cm"/>
    </style:style>
    <style:style style:name="Column24" style:family="table-column">
      <style:table-column-properties style:column-width="1.854cm"/>
    </style:style>
    <style:style style:name="Column25" style:family="table-column">
      <style:table-column-properties style:column-width="3.397cm"/>
    </style:style>
    <style:style style:name="Column26" style:family="table-column">
      <style:table-column-properties style:column-width="0.141cm"/>
    </style:style>
    <style:style style:name="Column27" style:family="table-column">
      <style:table-column-properties style:column-width="0.416cm"/>
    </style:style>
    <style:style style:name="Row28" style:family="table-row">
      <style:table-row-properties style:min-row-height="0.503cm"/>
    </style:style>
    <style:style style:name="Cell79" style:family="table-cell">
      <style:table-cell-properties fo:background-color="#d9e2f3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4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80" style:family="table-cell">
      <style:table-cell-properties fo:background-color="#ffffff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29" style:family="table-row">
      <style:table-row-properties style:min-row-height="0.503cm"/>
    </style:style>
    <style:style style:name="Cell81" style:family="table-cell">
      <style:table-cell-properties fo:background-color="#d9e2f3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243" style:family="paragraph" style:parent-style-name="Normal">
      <style:paragraph-properties fo:line-height="100%" fo:margin-bottom="0cm"/>
    </style:style>
    <style:style style:name="T24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82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244" style:family="paragraph" style:parent-style-name="Normal">
      <style:paragraph-properties fo:line-height="100%" fo:margin-bottom="0cm"/>
    </style:style>
    <style:style style:name="T24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83" style:family="table-cell">
      <style:table-cell-properties fo:background-color="#d9e2f3" style:vertical-align="top" fo:border-bottom="#000000 0.035cm solid" fo:padding-left="0.159cm" fo:padding-right="0.159cm" fo:border-right="#000000 0.035cm solid" fo:wrap-option="wrap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84" style:family="table-cell">
      <style:table-cell-properties style:vertical-align="top" fo:border-bottom="#000000 0.035cm solid" fo:padding-left="0.159cm" fo:padding-right="0.159cm" fo:border-right="#000000 0.035cm solid" fo:wrap-option="wrap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0" style:family="table-row">
      <style:table-row-properties style:min-row-height="0.503cm"/>
    </style:style>
    <style:style style:name="Cell85" style:family="table-cell">
      <style:table-cell-properties fo:background-color="#d9e2f3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86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87" style:family="table-cell">
      <style:table-cell-properties fo:background-color="#d9e2f3" style:vertical-align="top" fo:border-top="#000000 0.035cm solid" fo:border-bottom="#000000 0.035cm solid" fo:padding-left="0.159cm" fo:padding-right="0.159cm" fo:border-right="#000000 0.035cm solid" fo:wrap-option="wrap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88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1" style:family="table-row">
      <style:table-row-properties style:min-row-height="0.503cm"/>
    </style:style>
    <style:style style:name="Cell89" style:family="table-cell">
      <style:table-cell-properties fo:background-color="#d9e2f3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0" style:family="table-cell">
      <style:table-cell-properties fo:background-color="#d9e2f3" style:vertical-align="top" fo:border-bottom="#000000 0.035cm solid" fo:padding-left="0.159cm" fo:padding-right="0.159cm" fo:border-right="#000000 0.035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1" style:family="table-cell">
      <style:table-cell-properties fo:background-color="#d9e2f3" style:vertical-align="top" fo:border-bottom="#000000 0.035cm solid" fo:padding-left="0.159cm" fo:padding-right="0.159cm" fo:border-right="#000000 0.035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2" style:family="table-row">
      <style:table-row-properties style:min-row-height="0.503cm"/>
    </style:style>
    <style:style style:name="Cell92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254" style:family="paragraph" style:parent-style-name="Normal">
      <style:paragraph-properties fo:line-height="100%" fo:margin-bottom="0cm"/>
    </style:style>
    <style:style style:name="T25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3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255" style:family="paragraph" style:parent-style-name="Normal">
      <style:paragraph-properties fo:line-height="100%" fo:margin-bottom="0cm"/>
    </style:style>
    <style:style style:name="T25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4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256" style:family="paragraph" style:parent-style-name="Normal">
      <style:paragraph-properties fo:line-height="100%" fo:margin-bottom="0cm"/>
    </style:style>
    <style:style style:name="T25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5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3" style:family="table-row">
      <style:table-row-properties style:min-row-height="0.503cm"/>
    </style:style>
    <style:style style:name="Cell95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257" style:family="paragraph" style:parent-style-name="Normal">
      <style:paragraph-properties fo:line-height="100%" fo:margin-bottom="0cm"/>
    </style:style>
    <style:style style:name="T25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5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6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258" style:family="paragraph" style:parent-style-name="Normal">
      <style:paragraph-properties fo:line-height="100%" fo:margin-bottom="0cm"/>
    </style:style>
    <style:style style:name="T25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7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259" style:family="paragraph" style:parent-style-name="Normal">
      <style:paragraph-properties fo:line-height="100%" fo:margin-bottom="0cm"/>
    </style:style>
    <style:style style:name="T25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5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4" style:family="table-row">
      <style:table-row-properties style:min-row-height="0.503cm"/>
    </style:style>
    <style:style style:name="Cell98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260" style:family="paragraph" style:parent-style-name="Normal">
      <style:paragraph-properties fo:line-height="100%" fo:margin-bottom="0cm"/>
    </style:style>
    <style:style style:name="T26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61" style:family="paragraph" style:parent-style-name="Normal">
      <style:paragraph-properties fo:line-height="100%" fo:margin-bottom="0cm"/>
    </style:style>
    <style:style style:name="T26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99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262" style:family="paragraph" style:parent-style-name="Normal">
      <style:paragraph-properties fo:line-height="100%" fo:margin-bottom="0cm"/>
    </style:style>
    <style:style style:name="T26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0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263" style:family="paragraph" style:parent-style-name="Normal">
      <style:paragraph-properties fo:line-height="100%" fo:margin-bottom="0cm"/>
    </style:style>
    <style:style style:name="T26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6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5" style:family="table-row">
      <style:table-row-properties style:min-row-height="0.503cm"/>
    </style:style>
    <style:style style:name="Cell101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264" style:family="paragraph" style:parent-style-name="Normal">
      <style:paragraph-properties fo:line-height="100%" fo:margin-bottom="0cm"/>
    </style:style>
    <style:style style:name="T26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26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265" style:family="paragraph" style:parent-style-name="Normal">
      <style:paragraph-properties fo:line-height="100%" fo:margin-bottom="0cm"/>
    </style:style>
    <style:style style:name="T26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2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266" style:family="paragraph" style:parent-style-name="Normal">
      <style:paragraph-properties fo:line-height="100%" fo:margin-bottom="0cm"/>
    </style:style>
    <style:style style:name="T26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03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267" style:family="paragraph" style:parent-style-name="Normal">
      <style:paragraph-properties fo:line-height="100%" fo:margin-bottom="0cm"/>
    </style:style>
    <style:style style:name="T26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6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6" style:family="table-row">
      <style:table-row-properties style:min-row-height="0.529cm"/>
    </style:style>
    <style:style style:name="Cell104" style:family="table-cell">
      <style:table-cell-properties style:vertical-align="middle" fo:border-top="#000000 0.035cm solid" fo:padding-left="0.19cm" fo:padding-right="0.19cm" fo:wrap-option="wrap"/>
    </style:style>
    <style:style style:name="P268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05" style:family="table-cell">
      <style:table-cell-properties style:vertical-align="middle" fo:padding-left="0.19cm" fo:padding-right="0.19cm" fo:wrap-option="wrap"/>
    </style:style>
    <style:style style:name="P269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06" style:family="table-cell">
      <style:table-cell-properties style:vertical-align="middle" fo:border-top="#000000 0.035cm solid" fo:padding-left="0.19cm" fo:padding-right="0.19cm" fo:wrap-option="wrap"/>
    </style:style>
    <style:style style:name="P270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07" style:family="table-cell">
      <style:table-cell-properties style:vertical-align="middle" fo:padding-left="0.19cm" fo:padding-right="0.19cm" fo:wrap-option="wrap"/>
    </style:style>
    <style:style style:name="P271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08" style:family="table-cell">
      <style:table-cell-properties style:vertical-align="middle" fo:border-top="#000000 0.035cm solid" fo:padding-left="0.19cm" fo:padding-right="0.19cm" fo:wrap-option="wrap"/>
    </style:style>
    <style:style style:name="P272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09" style:family="table-cell">
      <style:table-cell-properties style:vertical-align="middle" fo:padding-left="0.19cm" fo:padding-right="0.19cm" fo:wrap-option="wrap"/>
    </style:style>
    <style:style style:name="P273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10" style:family="table-cell">
      <style:table-cell-properties style:vertical-align="middle" fo:padding-left="0.19cm" fo:padding-right="0.19cm" fo:wrap-option="wrap"/>
    </style:style>
    <style:style style:name="P274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P275" style:family="paragraph" style:parent-style-name="Normal">
      <style:paragraph-properties fo:text-align="justify"/>
    </style:style>
    <style:style style:name="T275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76" style:family="paragraph" style:parent-style-name="Normal">
      <style:paragraph-properties fo:text-align="justify"/>
    </style:style>
    <style:style style:name="T27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77" style:family="paragraph" style:parent-style-name="Normal">
      <style:paragraph-properties fo:text-align="justify"/>
    </style:style>
    <style:style style:name="T277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78" style:family="paragraph" style:parent-style-name="Normal">
      <style:paragraph-properties fo:text-align="justify"/>
    </style:style>
    <style:style style:name="T278_1" style:family="text">
      <style:text-properties fo:color="#000000" fo:font-size="10pt" style:font-name-asian="Arial" style:font-size-asian="10pt" style:font-name-complex="Arial" style:font-size-complex="10pt"/>
    </style:style>
    <style:style style:name="P279" style:family="paragraph" style:parent-style-name="Normal">
      <style:paragraph-properties fo:text-align="justify"/>
    </style:style>
    <style:style style:name="T279_1" style:family="text">
      <style:text-properties fo:color="#000000" fo:font-size="10pt" style:font-name-asian="Arial" style:font-size-asian="10pt" style:font-name-complex="Arial" style:font-size-complex="10pt"/>
    </style:style>
    <style:style style:name="T279_2" style:family="text">
      <style:text-properties fo:color="#000000" fo:font-size="10pt" style:font-name-asian="Arial" style:font-size-asian="10pt" style:font-name-complex="Arial" style:font-size-complex="10pt"/>
    </style:style>
    <style:style style:name="T279_3" style:family="text">
      <style:text-properties fo:color="#000000" fo:font-size="10pt" style:font-name-asian="Arial" style:font-size-asian="10pt" style:font-name-complex="Arial" style:font-size-complex="10pt"/>
    </style:style>
    <style:style style:name="T279_4" style:family="text">
      <style:text-properties fo:color="#000000" fo:font-size="10pt" style:font-name-asian="Arial" style:font-size-asian="10pt" style:font-name-complex="Arial" style:font-size-complex="10pt"/>
    </style:style>
    <style:style style:name="T279_5" style:family="text">
      <style:text-properties fo:color="#000000" fo:font-size="10pt" style:font-name-asian="Arial" style:font-size-asian="10pt" style:font-name-complex="Arial" style:font-size-complex="10pt"/>
    </style:style>
    <style:style style:name="T279_6" style:family="text">
      <style:text-properties fo:color="#000000" fo:font-size="10pt" style:font-name-asian="Arial" style:font-size-asian="10pt" style:font-name-complex="Arial" style:font-size-complex="10pt"/>
    </style:style>
    <style:style style:name="T279_7" style:family="text">
      <style:text-properties fo:color="#000000" fo:font-size="10pt" style:font-name-asian="Arial" style:font-size-asian="10pt" style:font-name-complex="Arial" style:font-size-complex="10pt"/>
    </style:style>
    <style:style style:name="P280" style:family="paragraph" style:parent-style-name="List_20_Paragraph">
      <style:paragraph-properties fo:margin-bottom="0cm"/>
      <style:text-properties fo:font-size="10pt" style:font-name-asian="Arial" style:font-size-asian="10pt" style:font-name-complex="Arial"/>
    </style:style>
    <style:style style:name="T280_1" style:family="text">
      <style:text-properties fo:font-size="10pt" style:font-name-asian="Arial" style:font-size-asian="10pt" style:font-name-complex="Arial"/>
    </style:style>
    <style:style style:name="P281" style:family="paragraph" style:parent-style-name="List_20_Paragraph">
      <style:text-properties fo:font-size="10pt" style:font-name-asian="Arial" style:font-size-asian="10pt" style:font-name-complex="Arial"/>
    </style:style>
    <style:style style:name="T281_1" style:family="text">
      <style:text-properties fo:font-size="10pt" style:font-name-asian="Arial" style:font-size-asian="10pt" style:font-name-complex="Arial"/>
    </style:style>
    <style:style style:name="T281_2" style:family="text">
      <style:text-properties fo:font-size="10pt" style:font-name-asian="Arial" style:font-size-asian="10pt" style:font-name-complex="Arial"/>
    </style:style>
    <style:style style:name="T281_3" style:family="text">
      <style:text-properties fo:font-size="10pt" style:font-name-asian="Arial" style:font-size-asian="10pt" style:font-name-complex="Arial"/>
    </style:style>
    <style:style style:name="T281_4" style:family="text">
      <style:text-properties fo:font-size="10pt" style:font-name-asian="Arial" style:font-size-asian="10pt" style:font-name-complex="Arial"/>
    </style:style>
    <style:style style:name="T281_5" style:family="text">
      <style:text-properties fo:font-size="10pt" style:font-name-asian="Arial" style:font-size-asian="10pt" style:font-name-complex="Arial"/>
    </style:style>
    <style:style style:name="T281_6" style:family="text">
      <style:text-properties fo:font-size="10pt" style:font-name-asian="Arial" style:font-size-asian="10pt" style:font-name-complex="Arial"/>
    </style:style>
    <style:style style:name="T281_7" style:family="text">
      <style:text-properties fo:font-size="10pt" style:font-name-asian="Arial" style:font-size-asian="10pt" style:font-name-complex="Arial"/>
    </style:style>
    <style:style style:name="T281_8" style:family="text">
      <style:text-properties fo:font-size="10pt" style:font-name-asian="Arial" style:font-size-asian="10pt" style:font-name-complex="Arial"/>
    </style:style>
    <style:style style:name="T281_9" style:family="text">
      <style:text-properties fo:font-size="10pt" style:font-name-asian="Arial" style:font-size-asian="10pt" style:font-name-complex="Arial"/>
    </style:style>
    <style:style style:name="T281_10" style:family="text">
      <style:text-properties fo:font-size="10pt" style:font-name-asian="Arial" style:font-size-asian="10pt" style:font-name-complex="Arial"/>
    </style:style>
    <style:style style:name="T281_11" style:family="text">
      <style:text-properties fo:font-size="10pt" style:font-name-asian="Arial" style:font-size-asian="10pt" style:font-name-complex="Arial"/>
    </style:style>
    <style:style style:name="T281_12" style:family="text">
      <style:text-properties fo:font-size="10pt" style:font-name-asian="Arial" style:font-size-asian="10pt" style:font-name-complex="Arial"/>
    </style:style>
    <style:style style:name="T281_13" style:family="text">
      <style:text-properties fo:font-size="10pt" style:font-name-asian="Arial" style:font-size-asian="10pt" style:font-name-complex="Arial"/>
    </style:style>
    <style:style style:name="T281_14" style:family="text">
      <style:text-properties fo:font-size="10pt" style:font-name-asian="Arial" style:font-size-asian="10pt" style:font-name-complex="Arial"/>
    </style:style>
    <style:style style:name="T281_15" style:family="text">
      <style:text-properties fo:font-size="10pt" style:font-name-asian="Arial" style:font-size-asian="10pt" style:font-name-complex="Arial"/>
    </style:style>
    <style:style style:name="T281_16" style:family="text">
      <style:text-properties fo:font-size="10pt" style:font-name-asian="Arial" style:font-size-asian="10pt" style:font-name-complex="Arial"/>
    </style:style>
    <style:style style:name="T281_17" style:family="text">
      <style:text-properties fo:font-size="10pt" style:font-name-asian="Arial" style:font-size-asian="10pt" style:font-name-complex="Arial"/>
    </style:style>
    <style:style style:name="T281_18" style:family="text">
      <style:text-properties fo:font-size="10pt" style:font-name-asian="Arial" style:font-size-asian="10pt" style:font-name-complex="Arial"/>
    </style:style>
    <style:style style:name="T281_19" style:family="text">
      <style:text-properties fo:font-size="10pt" style:font-name-asian="Arial" style:font-size-asian="10pt" style:font-name-complex="Arial"/>
    </style:style>
    <style:style style:name="T281_20" style:family="text">
      <style:text-properties fo:font-size="10pt" style:font-name-asian="Arial" style:font-size-asian="10pt" style:font-name-complex="Arial"/>
    </style:style>
    <style:style style:name="T281_21" style:family="text">
      <style:text-properties fo:font-size="10pt" style:font-name-asian="Arial" style:font-size-asian="10pt" style:font-name-complex="Arial"/>
    </style:style>
    <style:style style:name="T281_22" style:family="text">
      <style:text-properties fo:font-size="10pt" style:font-name-asian="Arial" style:font-size-asian="10pt" style:font-name-complex="Arial"/>
    </style:style>
    <style:style style:name="P282" style:family="paragraph" style:parent-style-name="List_20_Paragraph">
      <style:text-properties fo:font-size="10pt" style:font-name-asian="Arial" style:font-size-asian="10pt" style:font-name-complex="Arial"/>
    </style:style>
    <style:style style:name="T282_1" style:family="text">
      <style:text-properties fo:font-size="10pt" style:font-name-asian="Arial" style:font-size-asian="10pt" style:font-name-complex="Arial"/>
    </style:style>
    <style:style style:name="T282_2" style:family="text">
      <style:text-properties fo:font-size="10pt" style:font-name-asian="Arial" style:font-size-asian="10pt" style:font-name-complex="Arial"/>
    </style:style>
    <style:style style:name="T282_3" style:family="text">
      <style:text-properties fo:font-size="10pt" style:font-name-asian="Arial" style:font-size-asian="10pt" style:font-name-complex="Arial"/>
    </style:style>
    <style:style style:name="T282_4" style:family="text">
      <style:text-properties fo:font-size="10pt" style:font-name-asian="Arial" style:font-size-asian="10pt" style:font-name-complex="Arial"/>
    </style:style>
    <style:style style:name="P283" style:family="paragraph" style:parent-style-name="List_20_Paragraph">
      <style:paragraph-properties fo:margin-bottom="0cm"/>
      <style:text-properties fo:font-size="10pt" style:font-name-asian="Arial" style:font-size-asian="10pt" style:font-name-complex="Arial"/>
    </style:style>
    <style:style style:name="T283_1" style:family="text">
      <style:text-properties fo:font-size="10pt" style:font-name-asian="Arial" style:font-size-asian="10pt" style:font-name-complex="Arial"/>
    </style:style>
    <style:style style:name="T283_2" style:family="text">
      <style:text-properties fo:font-size="10pt" style:font-name-asian="Arial" style:font-size-asian="10pt" style:font-name-complex="Arial"/>
    </style:style>
    <style:style style:name="T283_3" style:family="text">
      <style:text-properties fo:font-size="10pt" style:font-name-asian="Arial" style:font-size-asian="10pt" style:font-name-complex="Arial"/>
    </style:style>
    <style:style style:name="T283_4" style:family="text">
      <style:text-properties fo:font-size="10pt" style:font-name-asian="Arial" style:font-size-asian="10pt" style:font-name-complex="Arial"/>
    </style:style>
    <style:style style:name="T283_5" style:family="text">
      <style:text-properties fo:font-size="10pt" style:font-name-asian="Arial" style:font-size-asian="10pt" style:font-name-complex="Arial"/>
    </style:style>
    <style:style style:name="P284" style:family="paragraph" style:parent-style-name="List_20_Paragraph">
      <style:paragraph-properties fo:margin-bottom="0cm"/>
      <style:text-properties fo:font-size="10pt" style:font-name-asian="Arial" style:font-size-asian="10pt" style:font-name-complex="Arial"/>
    </style:style>
    <style:style style:name="T284_1" style:family="text">
      <style:text-properties fo:font-size="10pt" style:font-name-asian="Arial" style:font-size-asian="10pt" style:font-name-complex="Arial"/>
    </style:style>
    <style:style style:name="P285" style:family="paragraph" style:parent-style-name="List_20_Paragraph">
      <style:text-properties fo:font-size="10pt" style:font-name-asian="Arial" style:font-size-asian="10pt" style:font-name-complex="Arial"/>
    </style:style>
    <style:style style:name="T285_1" style:family="text">
      <style:text-properties fo:font-size="10pt" style:font-name-asian="Arial" style:font-size-asian="10pt" style:font-name-complex="Arial"/>
    </style:style>
    <style:style style:name="T285_2" style:family="text">
      <style:text-properties fo:font-size="10pt" style:font-name-asian="Arial" style:font-size-asian="10pt" style:font-name-complex="Arial"/>
    </style:style>
    <style:style style:name="T285_3" style:family="text">
      <style:text-properties fo:font-size="10pt" style:font-name-asian="Arial" style:font-size-asian="10pt" style:font-name-complex="Arial"/>
    </style:style>
    <style:style style:name="P286" style:family="paragraph" style:parent-style-name="Normal"/>
    <style:style style:name="T286_1" style:family="text">
      <style:text-properties fo:font-size="10pt" style:font-name-asian="Arial" style:font-size-asian="10pt" style:font-name-complex="Arial" style:font-size-complex="10pt"/>
    </style:style>
    <style:style style:name="T286_2" style:family="text">
      <style:text-properties fo:font-size="10pt" style:font-name-asian="Arial" style:font-size-asian="10pt" style:font-name-complex="Arial" style:font-size-complex="10pt"/>
    </style:style>
    <style:style style:name="T286_3" style:family="text">
      <style:text-properties fo:font-size="10pt" style:font-name-asian="Arial" style:font-size-asian="10pt" style:font-name-complex="Arial" style:font-size-complex="10pt"/>
    </style:style>
    <style:style style:name="T286_4" style:family="text">
      <style:text-properties fo:font-size="10pt" style:font-name-asian="Arial" style:font-size-asian="10pt" style:font-name-complex="Arial" style:font-size-complex="10pt"/>
    </style:style>
    <style:style style:name="T286_5" style:family="text">
      <style:text-properties fo:font-size="10pt" style:font-name-asian="Arial" style:font-size-asian="10pt" style:font-name-complex="Arial" style:font-size-complex="10pt"/>
    </style:style>
    <style:style style:name="T286_6" style:family="text">
      <style:text-properties fo:font-size="10pt" style:font-name-asian="Arial" style:font-size-asian="10pt" style:font-name-complex="Arial" style:font-size-complex="10pt"/>
    </style:style>
    <style:style style:name="T286_7" style:family="text">
      <style:text-properties fo:font-size="10pt" style:font-name-asian="Arial" style:font-size-asian="10pt" style:font-name-complex="Arial" style:font-size-complex="10pt"/>
    </style:style>
    <style:style style:name="T286_8" style:family="text">
      <style:text-properties fo:font-size="10pt" style:font-name-asian="Arial" style:font-size-asian="10pt" style:font-name-complex="Arial" style:font-size-complex="10pt"/>
    </style:style>
    <style:style style:name="T286_9" style:family="text">
      <style:text-properties fo:font-size="10pt" style:font-name-asian="Arial" style:font-size-asian="10pt" style:font-name-complex="Arial" style:font-size-complex="10pt"/>
    </style:style>
    <style:style style:name="T286_10" style:family="text">
      <style:text-properties fo:font-size="10pt" style:font-name-asian="Arial" style:font-size-asian="10pt" style:font-name-complex="Arial" style:font-size-complex="10pt"/>
    </style:style>
    <style:style style:name="T286_11" style:family="text">
      <style:text-properties fo:font-size="10pt" style:font-name-asian="Arial" style:font-size-asian="10pt" style:font-name-complex="Arial" style:font-size-complex="10pt"/>
    </style:style>
    <style:style style:name="T286_12" style:family="text">
      <style:text-properties fo:font-size="10pt" style:font-name-asian="Arial" style:font-size-asian="10pt" style:font-name-complex="Arial" style:font-size-complex="10pt"/>
    </style:style>
    <style:style style:name="T286_13" style:family="text">
      <style:text-properties fo:font-size="10pt" style:font-name-asian="Arial" style:font-size-asian="10pt" style:font-name-complex="Arial" style:font-size-complex="10pt"/>
    </style:style>
    <style:style style:name="T286_14" style:family="text">
      <style:text-properties fo:font-size="10pt" style:font-name-asian="Arial" style:font-size-asian="10pt" style:font-name-complex="Arial" style:font-size-complex="10pt"/>
    </style:style>
    <style:style style:name="T286_15" style:family="text">
      <style:text-properties fo:font-size="10pt" style:font-name-asian="Arial" style:font-size-asian="10pt" style:font-name-complex="Arial" style:font-size-complex="10pt"/>
    </style:style>
    <style:style style:name="T286_16" style:family="text">
      <style:text-properties fo:font-size="10pt" style:font-name-asian="Arial" style:font-size-asian="10pt" style:font-name-complex="Arial" style:font-size-complex="10pt"/>
    </style:style>
    <style:style style:name="P287" style:family="paragraph" style:parent-style-name="Normal"/>
    <style:style style:name="T287_1" style:family="text">
      <style:text-properties fo:font-size="10pt" style:font-name-asian="Arial" style:font-size-asian="10pt" style:font-name-complex="Arial" style:font-size-complex="10pt"/>
    </style:style>
    <style:style style:name="P288" style:family="paragraph" style:parent-style-name="Normal"/>
    <style:style style:name="T288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88_2" style:family="text">
      <style:text-properties fo:color="#000000" fo:font-size="10pt" style:font-name-asian="Arial" style:font-size-asian="10pt" style:font-name-complex="Arial" style:font-size-complex="10pt"/>
    </style:style>
    <style:style style:name="T288_3" style:family="text">
      <style:text-properties fo:color="#000000" fo:font-size="10pt" style:font-name-asian="Arial" style:font-size-asian="10pt" style:font-name-complex="Arial" style:font-size-complex="10pt"/>
    </style:style>
    <style:style style:name="T288_4" style:family="text">
      <style:text-properties fo:color="#000000" fo:font-size="10pt" style:font-name-asian="Arial" style:font-size-asian="10pt" style:font-name-complex="Arial" style:font-size-complex="10pt"/>
    </style:style>
    <style:style style:name="T288_5" style:family="text">
      <style:text-properties fo:font-size="10pt" style:font-name-asian="Arial" style:font-size-asian="10pt" style:font-name-complex="Arial" style:font-size-complex="10pt"/>
    </style:style>
    <style:style style:name="P289" style:family="paragraph" style:parent-style-name="Normal"/>
    <style:style style:name="T289_1" style:family="text">
      <style:text-properties fo:font-size="10pt" style:font-name-asian="Arial" style:font-size-asian="10pt" style:font-name-complex="Arial" style:font-size-complex="10pt"/>
    </style:style>
    <style:style style:name="P290" style:family="paragraph" style:parent-style-name="Normal"/>
    <style:style style:name="T290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fo:color="#000000" fo:font-size="10pt" style:font-name-asian="Arial" style:font-size-asian="10pt" style:font-name-complex="Arial" style:font-size-complex="10pt"/>
    </style:style>
    <style:style style:name="T291_2" style:family="text">
      <style:text-properties fo:color="#000000" fo:font-size="10pt" style:font-name-asian="Arial" style:font-size-asian="10pt" style:font-name-complex="Arial" style:font-size-complex="10pt"/>
    </style:style>
    <style:style style:name="T291_3" style:family="text">
      <style:text-properties fo:color="#000000" fo:font-size="10pt" style:font-name-asian="Arial" style:font-size-asian="10pt" style:font-name-complex="Arial" style:font-size-complex="10pt"/>
    </style:style>
    <style:style style:name="T291_4" style:family="text">
      <style:text-properties fo:color="#000000" fo:font-size="10pt" style:font-name-asian="Arial" style:font-size-asian="10pt" style:font-name-complex="Arial" style:font-size-complex="10pt"/>
    </style:style>
    <style:style style:name="P292" style:family="paragraph" style:parent-style-name="Normal">
      <style:paragraph-properties fo:text-align="justify"/>
    </style:style>
    <style:style style:name="T292_1" style:family="text">
      <style:text-properties fo:color="#000000" fo:font-size="10pt" style:font-name-asian="Arial" style:font-size-asian="10pt" style:font-name-complex="Arial" style:font-size-complex="10pt"/>
    </style:style>
    <style:style style:name="P293" style:family="paragraph" style:parent-style-name="Normal">
      <style:paragraph-properties fo:text-align="justify"/>
    </style:style>
    <style:style style:name="T293_1" style:family="text">
      <style:text-properties fo:color="#000000" fo:font-size="10pt" style:font-name-asian="Arial" style:font-size-asian="10pt" style:font-name-complex="Arial" style:font-size-complex="10pt"/>
    </style:style>
    <style:style style:name="T293_2" style:family="text">
      <style:text-properties fo:color="#000000" fo:font-size="10pt" style:font-name-asian="Arial" style:font-size-asian="10pt" style:font-name-complex="Arial" style:font-size-complex="10pt"/>
    </style:style>
    <style:style style:name="T293_3" style:family="text">
      <style:text-properties fo:color="#000000" fo:font-size="10pt" style:font-name-asian="Arial" style:font-size-asian="10pt" style:font-name-complex="Arial" style:font-size-complex="10pt"/>
    </style:style>
    <style:style style:name="T293_4" style:family="text">
      <style:text-properties fo:color="#000000" fo:font-size="10pt" style:font-name-asian="Arial" style:font-size-asian="10pt" style:font-name-complex="Arial" style:font-size-complex="10pt"/>
    </style:style>
    <style:style style:name="T293_5" style:family="text">
      <style:text-properties fo:color="#000000" fo:font-size="10pt" style:font-name-asian="Arial" style:font-size-asian="10pt" style:font-name-complex="Arial" style:font-size-complex="10pt"/>
    </style:style>
    <style:style style:name="T293_6" style:family="text">
      <style:text-properties fo:color="#000000" fo:font-size="10pt" style:font-name-asian="Arial" style:font-size-asian="10pt" style:font-name-complex="Arial" style:font-size-complex="10pt"/>
    </style:style>
    <style:style style:name="T293_7" style:family="text">
      <style:text-properties fo:color="#000000" fo:font-size="10pt" style:font-name-asian="Arial" style:font-size-asian="10pt" style:font-name-complex="Arial" style:font-size-complex="10pt"/>
    </style:style>
    <style:style style:name="T293_8" style:family="text">
      <style:text-properties fo:color="#000000" fo:font-size="10pt" style:font-name-asian="Arial" style:font-size-asian="10pt" style:font-name-complex="Arial" style:font-size-complex="10pt"/>
    </style:style>
    <style:style style:name="T293_9" style:family="text">
      <style:text-properties fo:color="#000000" fo:font-size="10pt" style:font-name-asian="Arial" style:font-size-asian="10pt" style:font-name-complex="Arial" style:font-size-complex="10pt"/>
    </style:style>
    <style:style style:name="T293_10" style:family="text">
      <style:text-properties fo:color="#000000" fo:font-size="10pt" style:font-name-asian="Arial" style:font-size-asian="10pt" style:font-name-complex="Arial" style:font-size-complex="10pt"/>
    </style:style>
    <style:style style:name="T293_11" style:family="text">
      <style:text-properties fo:color="#000000" fo:font-size="10pt" style:font-name-asian="Arial" style:font-size-asian="10pt" style:font-name-complex="Arial" style:font-size-complex="10pt"/>
    </style:style>
    <style:style style:name="T293_12" style:family="text">
      <style:text-properties fo:color="#000000" fo:font-size="10pt" style:font-name-asian="Arial" style:font-size-asian="10pt" style:font-name-complex="Arial" style:font-size-complex="10pt"/>
    </style:style>
    <style:style style:name="T293_13" style:family="text">
      <style:text-properties fo:color="#000000" fo:font-size="10pt" style:font-name-asian="Arial" style:font-size-asian="10pt" style:font-name-complex="Arial" style:font-size-complex="10pt"/>
    </style:style>
    <style:style style:name="T293_14" style:family="text">
      <style:text-properties fo:color="#000000" fo:font-size="10pt" style:font-name-asian="Arial" style:font-size-asian="10pt" style:font-name-complex="Arial" style:font-size-complex="10pt"/>
    </style:style>
    <style:style style:name="T293_15" style:family="text">
      <style:text-properties fo:color="#000000" fo:font-size="10pt" style:font-name-asian="Arial" style:font-size-asian="10pt" style:font-name-complex="Arial" style:font-size-complex="10pt"/>
    </style:style>
    <style:style style:name="T293_16" style:family="text">
      <style:text-properties fo:color="#000000" fo:font-size="10pt" style:font-name-asian="Arial" style:font-size-asian="10pt" style:font-name-complex="Arial" style:font-size-complex="10pt"/>
    </style:style>
    <style:style style:name="T293_17" style:family="text">
      <style:text-properties fo:color="#000000" fo:font-size="10pt" style:font-name-asian="Arial" style:font-size-asian="10pt" style:font-name-complex="Arial" style:font-size-complex="10pt"/>
    </style:style>
    <style:style style:name="T293_18" style:family="text">
      <style:text-properties fo:color="#000000" fo:font-size="10pt" style:font-name-asian="Arial" style:font-size-asian="10pt" style:font-name-complex="Arial" style:font-size-complex="10pt"/>
    </style:style>
    <style:style style:name="T293_19" style:family="text">
      <style:text-properties fo:color="#000000" fo:font-size="10pt" style:font-name-asian="Arial" style:font-size-asian="10pt" style:font-name-complex="Arial" style:font-size-complex="10pt"/>
    </style:style>
    <style:style style:name="T293_20" style:family="text">
      <style:text-properties fo:color="#000000" fo:font-size="10pt" style:font-name-asian="Arial" style:font-size-asian="10pt" style:font-name-complex="Arial" style:font-size-complex="10pt"/>
    </style:style>
    <style:style style:name="P294" style:family="paragraph" style:parent-style-name="Normal"/>
    <style:style style:name="T294_1" style:family="text">
      <style:text-properties fo:color="#000000" fo:font-size="10pt" style:font-name-asian="Arial" style:font-size-asian="10pt" style:font-name-complex="Arial" style:font-size-complex="10pt"/>
    </style:style>
    <style:style style:name="P295" style:family="paragraph" style:parent-style-name="Normal"/>
    <style:style style:name="T295_1" style:family="text">
      <style:text-properties fo:color="#000000" fo:font-size="10pt" style:font-name-asian="Arial" style:font-size-asian="10pt" style:font-name-complex="Arial" style:font-size-complex="10pt"/>
    </style:style>
    <style:style style:name="T295_2" style:family="text">
      <style:text-properties fo:color="#000000" fo:font-size="10pt" style:font-name-asian="Arial" style:font-size-asian="10pt" style:font-name-complex="Arial" style:font-size-complex="10pt"/>
    </style:style>
    <style:style style:name="T295_3" style:family="text">
      <style:text-properties fo:color="#000000" fo:font-size="10pt" style:font-name-asian="Arial" style:font-size-asian="10pt" style:font-name-complex="Arial" style:font-size-complex="10pt"/>
    </style:style>
    <style:style style:name="T295_4" style:family="text">
      <style:text-properties fo:color="#000000" fo:font-size="10pt" style:font-name-asian="Arial" style:font-size-asian="10pt" style:font-name-complex="Arial" style:font-size-complex="10pt"/>
    </style:style>
    <style:style style:name="T295_5" style:family="text">
      <style:text-properties fo:color="#000000" fo:font-size="10pt" style:font-name-asian="Arial" style:font-size-asian="10pt" style:font-name-complex="Arial" style:font-size-complex="10pt"/>
    </style:style>
    <style:style style:name="T295_6" style:family="text">
      <style:text-properties fo:color="#000000" fo:font-size="10pt" style:font-name-asian="Arial" style:font-size-asian="10pt" style:font-name-complex="Arial" style:font-size-complex="10pt"/>
    </style:style>
    <style:style style:name="T295_7" style:family="text">
      <style:text-properties fo:color="#000000" fo:font-size="10pt" style:font-name-asian="Arial" style:font-size-asian="10pt" style:font-name-complex="Arial" style:font-size-complex="10pt"/>
    </style:style>
    <style:style style:name="T295_8" style:family="text">
      <style:text-properties fo:color="#000000" fo:font-size="10pt" style:font-name-asian="Arial" style:font-size-asian="10pt" style:font-name-complex="Arial" style:font-size-complex="10pt"/>
    </style:style>
    <style:style style:name="T295_9" style:family="text">
      <style:text-properties fo:color="#000000" fo:font-size="10pt" style:font-name-asian="Arial" style:font-size-asian="10pt" style:font-name-complex="Arial" style:font-size-complex="10pt"/>
    </style:style>
    <style:style style:name="T295_10" style:family="text">
      <style:text-properties fo:color="#000000" fo:font-size="10pt" style:font-name-asian="Arial" style:font-size-asian="10pt" style:font-name-complex="Arial" style:font-size-complex="10pt"/>
    </style:style>
    <style:style style:name="P296" style:family="paragraph" style:parent-style-name="Normal"/>
    <style:style style:name="T296_1" style:family="text">
      <style:text-properties fo:color="#000000" fo:font-size="10pt" style:font-name-asian="Arial" style:font-size-asian="10pt" style:font-name-complex="Arial" style:font-size-complex="10pt"/>
    </style:style>
    <style:style style:name="P297" style:family="paragraph" style:parent-style-name="Normal">
      <style:paragraph-properties fo:text-align="justify"/>
    </style:style>
    <style:style style:name="T29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298" style:family="paragraph" style:parent-style-name="Normal">
      <style:paragraph-properties fo:text-align="justify"/>
    </style:style>
    <style:style style:name="T298_1" style:family="text">
      <style:text-properties fo:font-size="11pt" style:font-name-asian="Arial" style:font-size-asian="11pt" style:font-name-complex="Arial" style:font-size-complex="11pt"/>
    </style:style>
    <style:style style:name="P299" style:family="paragraph" style:parent-style-name="Normal"/>
    <style:style style:name="T299_1" style:family="text">
      <style:text-properties fo:font-size="10pt" style:font-name-asian="Arial" style:font-size-asian="10pt" style:font-name-complex="Arial" style:font-size-complex="10pt"/>
    </style:style>
    <style:style style:name="T299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99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99_4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299_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299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299_7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299_8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299_9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299_10" style:family="text">
      <style:text-properties fo:font-size="10pt" style:font-name-asian="Arial" style:font-size-asian="10pt" style:font-name-complex="Arial" style:font-size-complex="10pt"/>
    </style:style>
    <style:style style:name="P300" style:family="paragraph" style:parent-style-name="Normal">
      <style:paragraph-properties fo:text-align="justify"/>
    </style:style>
    <style:style style:name="T300_1" style:family="text">
      <style:text-properties fo:font-size="10pt" style:font-name-asian="Arial" style:font-size-asian="10pt" style:font-name-complex="Arial" style:font-size-complex="10pt"/>
    </style:style>
    <style:style style:name="P301" style:family="paragraph" style:parent-style-name="Normal">
      <style:paragraph-properties fo:text-align="justify"/>
    </style:style>
    <style:style style:name="T301_1" style:family="text">
      <style:text-properties fo:font-size="10pt" style:font-name-asian="Arial" style:font-size-asian="10pt" style:font-name-complex="Arial" style:font-size-complex="10pt"/>
    </style:style>
    <style:style style:name="T301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01_3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302" style:family="paragraph" style:parent-style-name="Normal">
      <style:paragraph-properties fo:text-align="justify"/>
    </style:style>
    <style:style style:name="T30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03" style:family="paragraph" style:parent-style-name="Normal">
      <style:paragraph-properties fo:text-align="justify"/>
    </style:style>
    <style:style style:name="T303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04" style:family="paragraph" style:parent-style-name="Normal">
      <style:paragraph-properties fo:text-align="justify"/>
    </style:style>
    <style:style style:name="T304_1" style:family="text">
      <style:text-properties fo:font-size="10pt" style:font-name-asian="Arial" style:font-size-asian="10pt" style:font-name-complex="Arial" style:font-size-complex="10pt"/>
    </style:style>
    <style:style style:name="P305" style:family="paragraph" style:parent-style-name="Normal">
      <style:paragraph-properties fo:text-align="justify"/>
    </style:style>
    <style:style style:name="T305_1" style:family="text">
      <style:text-properties fo:font-size="10pt" style:font-name-asian="Arial" style:font-size-asian="10pt" style:font-name-complex="Arial" style:font-size-complex="10pt"/>
    </style:style>
    <style:style style:name="T305_2" style:family="text">
      <style:text-properties fo:font-size="10pt" style:font-name-asian="Arial" style:font-size-asian="10pt" style:font-name-complex="Arial" style:font-size-complex="10pt"/>
    </style:style>
    <style:style style:name="T305_3" style:family="text">
      <style:text-properties fo:font-size="10pt" style:font-name-asian="Arial" style:font-size-asian="10pt" style:font-name-complex="Arial" style:font-size-complex="10pt"/>
    </style:style>
    <style:style style:name="T305_4" style:family="text">
      <style:text-properties fo:color="#000000" fo:font-size="10pt" style:font-name-asian="Arial" style:font-size-asian="10pt" style:font-name-complex="Arial" style:font-size-complex="10pt"/>
    </style:style>
    <style:style style:name="T305_5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05_6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306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307" style:family="paragraph" style:parent-style-name="Normal">
      <style:paragraph-properties fo:margin-top="0.071cm" fo:margin-bottom="0.071cm"/>
    </style:style>
    <style:style style:name="T307_1" style:family="text">
      <style:text-properties fo:font-size="10pt" style:font-name-asian="Arial" style:font-size-asian="10pt" style:font-name-complex="Arial" style:font-size-complex="10pt"/>
    </style:style>
    <style:style style:name="T307_2" style:family="text">
      <style:text-properties fo:font-size="10pt" style:font-size-asian="10pt" style:font-name-complex="Arial" style:font-size-complex="10pt"/>
    </style:style>
    <style:style style:name="T307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07_4" style:family="text">
      <style:text-properties fo:font-size="10pt" style:font-size-asian="10pt" style:font-name-complex="Arial" style:font-size-complex="10pt"/>
    </style:style>
    <style:style style:name="P308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309" style:family="paragraph" style:parent-style-name="Normal">
      <style:paragraph-properties fo:text-align="justify"/>
    </style:style>
    <style:style style:name="P310" style:family="paragraph" style:parent-style-name="Normal">
      <style:paragraph-properties fo:text-align="justify" fo:break-before="page"/>
    </style:style>
    <style:style style:name="Table7" style:family="table">
      <style:table-properties table:align="left" style:width="15.498cm" fo:margin-left="0cm"/>
    </style:style>
    <style:style style:name="Column28" style:family="table-column">
      <style:table-column-properties style:column-width="3.983cm"/>
    </style:style>
    <style:style style:name="Column29" style:family="table-column">
      <style:table-column-properties style:column-width="0.416cm"/>
    </style:style>
    <style:style style:name="Column30" style:family="table-column">
      <style:table-column-properties style:column-width="0.834cm"/>
    </style:style>
    <style:style style:name="Column31" style:family="table-column">
      <style:table-column-properties style:column-width="3.702cm"/>
    </style:style>
    <style:style style:name="Column32" style:family="table-column">
      <style:table-column-properties style:column-width="1.799cm"/>
    </style:style>
    <style:style style:name="Column33" style:family="table-column">
      <style:table-column-properties style:column-width="1.905cm"/>
    </style:style>
    <style:style style:name="Column34" style:family="table-column">
      <style:table-column-properties style:column-width="2.441cm"/>
    </style:style>
    <style:style style:name="Column35" style:family="table-column">
      <style:table-column-properties style:column-width="0.416cm"/>
    </style:style>
    <style:style style:name="Row37" style:family="table-row">
      <style:table-row-properties style:min-row-height="0.503cm"/>
    </style:style>
    <style:style style:name="Cell111" style:family="table-cell">
      <style:table-cell-properties fo:background-color="#d9e2f3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11" style:family="paragraph" style:parent-style-name="Normal">
      <style:paragraph-properties fo:line-height="100%" fo:margin-bottom="0cm"/>
    </style:style>
    <style:style style:name="T31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1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2" style:family="table-cell">
      <style:table-cell-properties fo:background-color="#ffffff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12" style:family="paragraph" style:parent-style-name="Normal">
      <style:paragraph-properties fo:line-height="100%" fo:margin-bottom="0cm"/>
    </style:style>
    <style:style style:name="T31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8" style:family="table-row">
      <style:table-row-properties style:min-row-height="0.503cm"/>
    </style:style>
    <style:style style:name="Cell113" style:family="table-cell">
      <style:table-cell-properties fo:background-color="#d9e2f3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4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5" style:family="table-cell">
      <style:table-cell-properties fo:background-color="#d9e2f3" style:vertical-align="top" fo:border-bottom="#000000 0.035cm solid" fo:padding-left="0.159cm" fo:padding-right="0.159cm" fo:border-right="#000000 0.035cm solid" fo:wrap-option="wrap"/>
    </style:style>
    <style:style style:name="P315" style:family="paragraph" style:parent-style-name="Normal">
      <style:paragraph-properties fo:line-height="100%" fo:margin-bottom="0cm"/>
    </style:style>
    <style:style style:name="T31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6" style:family="table-cell">
      <style:table-cell-properties style:vertical-align="top" fo:border-bottom="#000000 0.035cm solid" fo:padding-left="0.159cm" fo:padding-right="0.159cm" fo:border-right="#000000 0.035cm solid" fo:wrap-option="wrap"/>
    </style:style>
    <style:style style:name="P316" style:family="paragraph" style:parent-style-name="Normal">
      <style:paragraph-properties fo:line-height="100%" fo:margin-bottom="0cm"/>
    </style:style>
    <style:style style:name="T316_1" style:family="text"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9" style:family="table-row">
      <style:table-row-properties style:min-row-height="0.503cm"/>
    </style:style>
    <style:style style:name="Cell117" style:family="table-cell">
      <style:table-cell-properties fo:background-color="#d9e2f3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17" style:family="paragraph" style:parent-style-name="Normal">
      <style:paragraph-properties fo:line-height="100%" fo:margin-bottom="0cm"/>
    </style:style>
    <style:style style:name="T31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8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18" style:family="paragraph" style:parent-style-name="Normal">
      <style:paragraph-properties fo:line-height="100%" fo:margin-bottom="0cm"/>
    </style:style>
    <style:style style:name="T31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19" style:family="table-cell">
      <style:table-cell-properties fo:background-color="#d9e2f3" style:vertical-align="top" fo:border-top="#000000 0.035cm solid" fo:border-bottom="#000000 0.035cm solid" fo:padding-left="0.159cm" fo:padding-right="0.159cm" fo:border-right="#000000 0.035cm solid" fo:wrap-option="wrap"/>
    </style:style>
    <style:style style:name="P319" style:family="paragraph" style:parent-style-name="Normal">
      <style:paragraph-properties fo:line-height="100%" fo:margin-bottom="0cm"/>
    </style:style>
    <style:style style:name="T31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0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320" style:family="paragraph" style:parent-style-name="Normal">
      <style:paragraph-properties fo:line-height="100%" fo:margin-bottom="0cm"/>
    </style:style>
    <style:style style:name="T32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0" style:family="table-row">
      <style:table-row-properties style:min-row-height="0.503cm"/>
    </style:style>
    <style:style style:name="Cell121" style:family="table-cell">
      <style:table-cell-properties fo:background-color="#d9e2f3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21" style:family="paragraph" style:parent-style-name="Normal">
      <style:paragraph-properties fo:line-height="100%" fo:margin-bottom="0cm"/>
    </style:style>
    <style:style style:name="T32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2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2" style:family="table-cell">
      <style:table-cell-properties fo:background-color="#d9e2f3" style:vertical-align="top" fo:border-bottom="#000000 0.035cm solid" fo:padding-left="0.159cm" fo:padding-right="0.159cm" fo:border-right="#000000 0.035cm solid" fo:wrap-option="wrap"/>
    </style:style>
    <style:style style:name="P322" style:family="paragraph" style:parent-style-name="Normal">
      <style:paragraph-properties fo:line-height="100%" fo:margin-bottom="0cm"/>
    </style:style>
    <style:style style:name="T32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2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3" style:family="table-cell">
      <style:table-cell-properties fo:background-color="#d9e2f3" style:vertical-align="top" fo:border-bottom="#000000 0.035cm solid" fo:padding-left="0.159cm" fo:padding-right="0.159cm" fo:border-right="#000000 0.035cm solid" fo:wrap-option="wrap"/>
    </style:style>
    <style:style style:name="P323" style:family="paragraph" style:parent-style-name="Normal">
      <style:paragraph-properties fo:line-height="100%" fo:margin-bottom="0cm"/>
    </style:style>
    <style:style style:name="T32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2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1" style:family="table-row">
      <style:table-row-properties style:min-row-height="0.503cm"/>
    </style:style>
    <style:style style:name="Cell124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24" style:family="paragraph" style:parent-style-name="Normal">
      <style:paragraph-properties fo:line-height="100%" fo:margin-bottom="0cm"/>
    </style:style>
    <style:style style:name="T32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5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325" style:family="paragraph" style:parent-style-name="Normal">
      <style:paragraph-properties fo:line-height="100%" fo:margin-bottom="0cm"/>
    </style:style>
    <style:style style:name="T32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6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326" style:family="paragraph" style:parent-style-name="Normal">
      <style:paragraph-properties fo:line-height="100%" fo:margin-bottom="0cm"/>
    </style:style>
    <style:style style:name="T32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2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27" style:family="paragraph" style:parent-style-name="Normal">
      <style:paragraph-properties fo:line-height="100%" fo:margin-bottom="0cm"/>
    </style:style>
    <style:style style:name="T32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2" style:family="table-row">
      <style:table-row-properties style:min-row-height="0.503cm"/>
    </style:style>
    <style:style style:name="Cell127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28" style:family="paragraph" style:parent-style-name="Normal">
      <style:paragraph-properties fo:line-height="100%" fo:margin-bottom="0cm"/>
    </style:style>
    <style:style style:name="T32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8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329" style:family="paragraph" style:parent-style-name="Normal">
      <style:paragraph-properties fo:line-height="100%" fo:margin-bottom="0cm"/>
    </style:style>
    <style:style style:name="T32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29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330" style:family="paragraph" style:parent-style-name="Normal">
      <style:paragraph-properties fo:line-height="100%" fo:margin-bottom="0cm"/>
    </style:style>
    <style:style style:name="T33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3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0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0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0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0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30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0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0_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330_10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331" style:family="paragraph" style:parent-style-name="Normal">
      <style:paragraph-properties fo:line-height="100%" fo:margin-bottom="0cm"/>
    </style:style>
    <style:style style:name="T33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3" style:family="table-row">
      <style:table-row-properties style:min-row-height="0.529cm"/>
    </style:style>
    <style:style style:name="Cell130" style:family="table-cell">
      <style:table-cell-properties style:vertical-align="middle" fo:border-top="#000000 0.035cm solid" fo:padding-left="0.19cm" fo:padding-right="0.19cm" fo:wrap-option="wrap"/>
    </style:style>
    <style:style style:name="P332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31" style:family="table-cell">
      <style:table-cell-properties style:vertical-align="middle" fo:padding-left="0.19cm" fo:padding-right="0.19cm" fo:wrap-option="wrap"/>
    </style:style>
    <style:style style:name="P333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32" style:family="table-cell">
      <style:table-cell-properties style:vertical-align="middle" fo:border-top="#000000 0.035cm solid" fo:padding-left="0.19cm" fo:padding-right="0.19cm" fo:wrap-option="wrap"/>
    </style:style>
    <style:style style:name="P334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33" style:family="table-cell">
      <style:table-cell-properties style:vertical-align="middle" fo:padding-left="0.19cm" fo:padding-right="0.19cm" fo:wrap-option="wrap"/>
    </style:style>
    <style:style style:name="P335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34" style:family="table-cell">
      <style:table-cell-properties style:vertical-align="middle" fo:border-top="#000000 0.035cm solid" fo:padding-left="0.19cm" fo:padding-right="0.19cm" fo:wrap-option="wrap"/>
    </style:style>
    <style:style style:name="P336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35" style:family="table-cell">
      <style:table-cell-properties style:vertical-align="middle" fo:padding-left="0.19cm" fo:padding-right="0.19cm" fo:wrap-option="wrap"/>
    </style:style>
    <style:style style:name="P337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P338" style:family="paragraph" style:parent-style-name="Normal">
      <style:paragraph-properties fo:text-align="justify"/>
    </style:style>
    <style:style style:name="T33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39" style:family="paragraph" style:parent-style-name="Normal">
      <style:paragraph-properties fo:text-align="justify"/>
    </style:style>
    <style:style style:name="T339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40" style:family="paragraph" style:parent-style-name="Normal">
      <style:paragraph-properties fo:text-align="justify"/>
    </style:style>
    <style:style style:name="T340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41" style:family="paragraph" style:parent-style-name="Normal">
      <style:paragraph-properties fo:text-align="justify"/>
    </style:style>
    <style:style style:name="T341_1" style:family="text">
      <style:text-properties fo:font-size="11pt" style:font-name-asian="Arial" style:font-size-asian="11pt" style:font-name-complex="Arial" style:font-size-complex="11pt"/>
    </style:style>
    <style:style style:name="P342" style:family="paragraph" style:parent-style-name="Normal">
      <style:paragraph-properties fo:text-align="justify"/>
    </style:style>
    <style:style style:name="T342_1" style:family="text">
      <style:text-properties fo:color="#000000" fo:font-size="10pt" style:font-name-asian="Arial" style:font-size-asian="10pt" style:font-name-complex="Arial" style:font-size-complex="10pt"/>
    </style:style>
    <style:style style:name="T342_2" style:family="text">
      <style:text-properties fo:color="#000000" fo:font-size="10pt" style:font-name-asian="Arial" style:font-size-asian="10pt" style:font-name-complex="Arial" style:font-size-complex="10pt"/>
    </style:style>
    <style:style style:name="T342_3" style:family="text">
      <style:text-properties fo:color="#000000" fo:font-size="10pt" style:font-name-asian="Arial" style:font-size-asian="10pt" style:font-name-complex="Arial" style:font-size-complex="10pt"/>
    </style:style>
    <style:style style:name="T342_4" style:family="text">
      <style:text-properties fo:color="#000000" fo:font-size="10pt" style:font-name-asian="Arial" style:font-size-asian="10pt" style:font-name-complex="Arial" style:font-size-complex="10pt"/>
    </style:style>
    <style:style style:name="T342_5" style:family="text">
      <style:text-properties fo:color="#000000" fo:font-size="10pt" style:font-name-asian="Arial" style:font-size-asian="10pt" style:font-name-complex="Arial" style:font-size-complex="10pt"/>
    </style:style>
    <style:style style:name="T342_6" style:family="text">
      <style:text-properties fo:color="#000000" fo:font-size="10pt" style:font-name-asian="Arial" style:font-size-asian="10pt" style:font-name-complex="Arial" style:font-size-complex="10pt"/>
    </style:style>
    <style:style style:name="T342_7" style:family="text">
      <style:text-properties fo:color="#000000" fo:font-size="10pt" style:font-name-asian="Arial" style:font-size-asian="10pt" style:font-name-complex="Arial" style:font-size-complex="10pt"/>
    </style:style>
    <style:style style:name="T342_8" style:family="text">
      <style:text-properties fo:color="#000000" fo:font-size="10pt" style:font-name-asian="Arial" style:font-size-asian="10pt" style:font-name-complex="Arial" style:font-size-complex="10pt"/>
    </style:style>
    <style:style style:name="T342_9" style:family="text">
      <style:text-properties fo:color="#000000" fo:font-size="10pt" style:font-name-asian="Arial" style:font-size-asian="10pt" style:font-name-complex="Arial" style:font-size-complex="10pt"/>
    </style:style>
    <style:style style:name="T342_10" style:family="text">
      <style:text-properties fo:color="#000000" fo:font-size="10pt" style:font-name-asian="Arial" style:font-size-asian="10pt" style:font-name-complex="Arial" style:font-size-complex="10pt"/>
    </style:style>
    <style:style style:name="T342_11" style:family="text">
      <style:text-properties fo:color="#000000" fo:font-size="10pt" style:font-name-asian="Arial" style:font-size-asian="10pt" style:font-name-complex="Arial" style:font-size-complex="10pt"/>
    </style:style>
    <style:style style:name="T342_12" style:family="text">
      <style:text-properties fo:color="#000000" fo:font-size="10pt" style:font-name-asian="Arial" style:font-size-asian="10pt" style:font-name-complex="Arial" style:font-size-complex="10pt"/>
    </style:style>
    <style:style style:name="T342_13" style:family="text">
      <style:text-properties fo:color="#000000" fo:font-size="10pt" style:font-name-asian="Arial" style:font-size-asian="10pt" style:font-name-complex="Arial" style:font-size-complex="10pt"/>
    </style:style>
    <style:style style:name="T342_14" style:family="text">
      <style:text-properties fo:color="#000000" fo:font-size="10pt" style:font-name-asian="Arial" style:font-size-asian="10pt" style:font-name-complex="Arial" style:font-size-complex="10pt"/>
    </style:style>
    <style:style style:name="T342_15" style:family="text">
      <style:text-properties fo:color="#000000" fo:font-size="10pt" style:font-name-asian="Arial" style:font-size-asian="10pt" style:font-name-complex="Arial" style:font-size-complex="10pt"/>
    </style:style>
    <style:style style:name="T342_16" style:family="text" style:parent-style-name="Normal">
      <style:text-properties fo:color="#000000" fo:font-size="10pt" style:font-name-asian="Arial" style:font-size-asian="10pt" style:font-name-complex="Arial" style:font-size-complex="10pt"/>
    </style:style>
    <style:style style:name="P343" style:family="paragraph" style:parent-style-name="Footnote_20_text"/>
    <style:style style:name="T343_1" style:family="text"/>
    <style:style style:name="T343_2" style:family="text">
      <style:text-properties fo:font-size="8pt" style:font-size-asian="8pt" style:font-size-complex="8pt"/>
    </style:style>
    <style:style style:name="P344" style:family="paragraph" style:parent-style-name="Footnote_20_text"/>
    <style:style style:name="T344_1" style:family="text">
      <style:text-properties fo:color="#000000" fo:font-size="10pt" style:font-name-asian="Arial" style:font-size-asian="10pt" style:font-name-complex="Arial" style:font-size-complex="10pt"/>
    </style:style>
    <style:style style:name="T344_2" style:family="text">
      <style:text-properties fo:color="#000000" fo:font-size="10pt" style:font-name-asian="Arial" style:font-size-asian="10pt" style:font-name-complex="Arial" style:font-size-complex="10pt"/>
    </style:style>
    <style:style style:name="T344_3" style:family="text">
      <style:text-properties fo:color="#000000" fo:font-size="10pt" style:font-name-asian="Arial" style:font-size-asian="10pt" style:font-name-complex="Arial" style:font-size-complex="10pt"/>
    </style:style>
    <style:style style:name="T344_4" style:family="text">
      <style:text-properties fo:color="#000000" fo:font-size="10pt" style:font-name-asian="Arial" style:font-size-asian="10pt" style:font-name-complex="Arial" style:font-size-complex="10pt"/>
    </style:style>
    <style:style style:name="T344_5" style:family="text">
      <style:text-properties fo:color="#000000" fo:font-size="10pt" style:font-name-asian="Arial" style:font-size-asian="10pt" style:font-name-complex="Arial" style:font-size-complex="10pt"/>
    </style:style>
    <style:style style:name="T344_6" style:family="text">
      <style:text-properties fo:color="#000000" fo:font-size="10pt" style:font-name-asian="Arial" style:font-size-asian="10pt" style:font-name-complex="Arial" style:font-size-complex="10pt"/>
    </style:style>
    <style:style style:name="T344_7" style:family="text">
      <style:text-properties fo:color="#000000" fo:font-size="10pt" style:font-name-asian="Arial" style:font-size-asian="10pt" style:font-name-complex="Arial" style:font-size-complex="10pt"/>
    </style:style>
    <style:style style:name="T344_8" style:family="text">
      <style:text-properties fo:color="#000000" fo:font-size="10pt" style:font-name-asian="Arial" style:font-size-asian="10pt" style:font-name-complex="Arial" style:font-size-complex="10pt"/>
    </style:style>
    <style:style style:name="T344_9" style:family="text">
      <style:text-properties fo:color="#000000" fo:font-size="10pt" style:font-name-asian="Arial" style:font-size-asian="10pt" style:font-name-complex="Arial" style:font-size-complex="10pt"/>
    </style:style>
    <style:style style:name="T344_10" style:family="text">
      <style:text-properties fo:color="#000000" fo:font-size="10pt" style:font-name-asian="Arial" style:font-size-asian="10pt" style:font-name-complex="Arial" style:font-size-complex="10pt"/>
    </style:style>
    <style:style style:name="T344_11" style:family="text">
      <style:text-properties fo:color="#000000" fo:font-size="10pt" style:font-name-asian="Arial" style:font-size-asian="10pt" style:font-name-complex="Arial" style:font-size-complex="10pt"/>
    </style:style>
    <style:style style:name="T344_12" style:family="text">
      <style:text-properties fo:color="#000000" fo:font-size="10pt" style:font-name-asian="Arial" style:font-size-asian="10pt" style:font-name-complex="Arial" style:font-size-complex="10pt"/>
    </style:style>
    <style:style style:name="T344_13" style:family="text">
      <style:text-properties fo:color="#000000" fo:font-size="10pt" style:font-name-asian="Arial" style:font-size-asian="10pt" style:font-name-complex="Arial" style:font-size-complex="10pt"/>
    </style:style>
    <style:style style:name="T344_14" style:family="text">
      <style:text-properties fo:color="#000000" fo:font-size="10pt" style:font-name-asian="Arial" style:font-size-asian="10pt" style:font-name-complex="Arial" style:font-size-complex="10pt"/>
    </style:style>
    <style:style style:name="T344_15" style:family="text">
      <style:text-properties fo:color="#000000" fo:font-size="10pt" style:font-name-asian="Arial" style:font-size-asian="10pt" style:font-name-complex="Arial" style:font-size-complex="10pt"/>
    </style:style>
    <style:style style:name="P345" style:family="paragraph" style:parent-style-name="Normal">
      <style:paragraph-properties fo:text-align="justify"/>
    </style:style>
    <style:style style:name="T345_1" style:family="text">
      <style:text-properties fo:color="#000000" fo:font-size="10pt" style:font-name-asian="Arial" style:font-size-asian="10pt" style:font-name-complex="Arial" style:font-size-complex="10pt"/>
    </style:style>
    <style:style style:name="P346" style:family="paragraph" style:parent-style-name="Normal">
      <style:paragraph-properties fo:text-align="justify"/>
    </style:style>
    <style:style style:name="T346_1" style:family="text">
      <style:text-properties fo:color="#000000" fo:font-size="10pt" style:font-name-asian="Arial" style:font-size-asian="10pt" style:font-name-complex="Arial" style:font-size-complex="10pt"/>
    </style:style>
    <style:style style:name="T346_2" style:family="text">
      <style:text-properties fo:color="#000000" fo:font-size="10pt" style:font-name-asian="Arial" style:font-size-asian="10pt" style:font-name-complex="Arial" style:font-size-complex="10pt"/>
    </style:style>
    <style:style style:name="T346_3" style:family="text">
      <style:text-properties fo:color="#000000" fo:font-size="10pt" style:font-name-asian="Arial" style:font-size-asian="10pt" style:font-name-complex="Arial" style:font-size-complex="10pt"/>
    </style:style>
    <style:style style:name="T346_4" style:family="text">
      <style:text-properties fo:color="#000000" fo:font-size="10pt" style:font-name-asian="Arial" style:font-size-asian="10pt" style:font-name-complex="Arial" style:font-size-complex="10pt"/>
    </style:style>
    <style:style style:name="T346_5" style:family="text">
      <style:text-properties fo:color="#000000" fo:font-size="10pt" style:font-name-asian="Arial" style:font-size-asian="10pt" style:font-name-complex="Arial" style:font-size-complex="10pt"/>
    </style:style>
    <style:style style:name="T346_6" style:family="text">
      <style:text-properties fo:color="#000000" fo:font-size="10pt" style:font-name-asian="Arial" style:font-size-asian="10pt" style:font-name-complex="Arial" style:font-size-complex="10pt"/>
    </style:style>
    <style:style style:name="T346_7" style:family="text">
      <style:text-properties fo:color="#000000" fo:font-size="10pt" style:font-name-asian="Arial" style:font-size-asian="10pt" style:font-name-complex="Arial" style:font-size-complex="10pt"/>
    </style:style>
    <style:style style:name="T346_8" style:family="text">
      <style:text-properties fo:color="#000000" fo:font-size="10pt" style:font-name-asian="Arial" style:font-size-asian="10pt" style:font-name-complex="Arial" style:font-size-complex="10pt"/>
    </style:style>
    <style:style style:name="T346_9" style:family="text">
      <style:text-properties fo:color="#000000" fo:font-size="10pt" style:font-name-asian="Arial" style:font-size-asian="10pt" style:font-name-complex="Arial" style:font-size-complex="10pt"/>
    </style:style>
    <style:style style:name="T346_10" style:family="text">
      <style:text-properties fo:color="#000000" fo:font-size="10pt" style:font-name-asian="Arial" style:font-size-asian="10pt" style:font-name-complex="Arial" style:font-size-complex="10pt"/>
    </style:style>
    <style:style style:name="T346_11" style:family="text">
      <style:text-properties fo:color="#000000" fo:font-size="10pt" style:font-name-asian="Arial" style:font-size-asian="10pt" style:font-name-complex="Arial" style:font-size-complex="10pt"/>
    </style:style>
    <style:style style:name="T346_12" style:family="text">
      <style:text-properties fo:color="#000000" fo:font-size="10pt" style:font-name-asian="Arial" style:font-size-asian="10pt" style:font-name-complex="Arial" style:font-size-complex="10pt"/>
    </style:style>
    <style:style style:name="P347" style:family="paragraph" style:parent-style-name="Normal">
      <style:paragraph-properties fo:text-align="justify"/>
    </style:style>
    <style:style style:name="T347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348" style:family="paragraph" style:parent-style-name="Normal">
      <style:paragraph-properties fo:text-align="justify"/>
    </style:style>
    <style:style style:name="T348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48_2" style:family="text">
      <style:text-properties fo:color="#000000" fo:font-size="10pt" style:font-name-asian="Arial" style:font-size-asian="10pt" style:font-name-complex="Arial" style:font-size-complex="10pt"/>
    </style:style>
    <style:style style:name="T348_3" style:family="text">
      <style:text-properties fo:color="#000000" fo:font-size="10pt" style:font-name-asian="Arial" style:font-size-asian="10pt" style:font-name-complex="Arial" style:font-size-complex="10pt"/>
    </style:style>
    <style:style style:name="T348_4" style:family="text">
      <style:text-properties fo:color="#000000" fo:font-size="10pt" style:font-name-asian="Arial" style:font-size-asian="10pt" style:font-name-complex="Arial" style:font-size-complex="10pt"/>
    </style:style>
    <style:style style:name="T348_5" style:family="text">
      <style:text-properties fo:color="#000000" fo:font-size="10pt" style:font-name-asian="Arial" style:font-size-asian="10pt" style:font-name-complex="Arial" style:font-size-complex="10pt"/>
    </style:style>
    <style:style style:name="T348_6" style:family="text">
      <style:text-properties fo:color="#000000" fo:font-size="10pt" style:font-name-asian="Arial" style:font-size-asian="10pt" style:font-name-complex="Arial" style:font-size-complex="10pt"/>
    </style:style>
    <style:style style:name="T348_7" style:family="text">
      <style:text-properties fo:color="#000000" fo:font-size="10pt" style:font-name-asian="Arial" style:font-size-asian="10pt" style:font-name-complex="Arial" style:font-size-complex="10pt"/>
    </style:style>
    <style:style style:name="T348_8" style:family="text">
      <style:text-properties fo:color="#000000" fo:font-size="10pt" style:font-name-asian="Arial" style:font-size-asian="10pt" style:font-name-complex="Arial" style:font-size-complex="10pt"/>
    </style:style>
    <style:style style:name="P349" style:family="paragraph" style:parent-style-name="Normal">
      <style:paragraph-properties fo:text-align="justify"/>
    </style:style>
    <style:style style:name="T349_1" style:family="text">
      <style:text-properties fo:color="#000000" fo:font-size="10pt" style:font-name-asian="Arial" style:font-size-asian="10pt" style:font-name-complex="Arial" style:font-size-complex="10pt"/>
    </style:style>
    <style:style style:name="P350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351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352" style:family="paragraph" style:parent-style-name="Normal">
      <style:paragraph-properties fo:text-align="justify"/>
    </style:style>
    <style:style style:name="T35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5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54" style:family="paragraph" style:parent-style-name="Normal"/>
    <style:style style:name="T354_1" style:family="text">
      <style:text-properties fo:color="#000000" fo:font-size="10pt" style:font-name-asian="Arial" style:font-size-asian="10pt" style:font-name-complex="Arial" style:font-size-complex="10pt"/>
    </style:style>
    <style:style style:name="T354_2" style:family="text">
      <style:text-properties fo:color="#000000" fo:font-size="10pt" style:font-name-asian="Arial" style:font-size-asian="10pt" style:font-name-complex="Arial" style:font-size-complex="10pt"/>
    </style:style>
    <style:style style:name="T354_3" style:family="text">
      <style:text-properties fo:color="#000000" fo:font-size="10pt" style:font-name-asian="Arial" style:font-size-asian="10pt" style:font-name-complex="Arial" style:font-size-complex="10pt"/>
    </style:style>
    <style:style style:name="T354_4" style:family="text">
      <style:text-properties fo:color="#000000" fo:font-size="10pt" style:font-name-asian="Arial" style:font-size-asian="10pt" style:font-name-complex="Arial" style:font-size-complex="10pt"/>
    </style:style>
    <style:style style:name="T354_5" style:family="text">
      <style:text-properties fo:color="#000000" fo:font-size="10pt" style:font-name-asian="Arial" style:font-size-asian="10pt" style:font-name-complex="Arial" style:font-size-complex="10pt"/>
    </style:style>
    <style:style style:name="T354_6" style:family="text">
      <style:text-properties fo:color="#000000" fo:font-size="10pt" style:font-name-asian="Arial" style:font-size-asian="10pt" style:font-name-complex="Arial" style:font-size-complex="10pt"/>
    </style:style>
    <style:style style:name="T354_7" style:family="text">
      <style:text-properties fo:color="#000000" fo:font-size="10pt" style:font-name-asian="Arial" style:font-size-asian="10pt" style:font-name-complex="Arial" style:font-size-complex="10pt"/>
    </style:style>
    <style:style style:name="T354_8" style:family="text">
      <style:text-properties fo:color="#000000" fo:font-size="10pt" style:font-name-asian="Arial" style:font-size-asian="10pt" style:font-name-complex="Arial" style:font-size-complex="10pt"/>
    </style:style>
    <style:style style:name="T354_9" style:family="text">
      <style:text-properties fo:color="#000000" fo:font-size="10pt" style:font-name-asian="Arial" style:font-size-asian="10pt" style:font-name-complex="Arial" style:font-size-complex="10pt"/>
    </style:style>
    <style:style style:name="T354_10" style:family="text">
      <style:text-properties fo:color="#000000" fo:font-size="10pt" style:font-name-asian="Arial" style:font-size-asian="10pt" style:font-name-complex="Arial" style:font-size-complex="10pt"/>
    </style:style>
    <style:style style:name="T354_11" style:family="text">
      <style:text-properties fo:color="#000000" fo:font-size="10pt" style:font-name-asian="Arial" style:font-size-asian="10pt" style:font-name-complex="Arial" style:font-size-complex="10pt"/>
    </style:style>
    <style:style style:name="T354_12" style:family="text">
      <style:text-properties fo:color="#000000" fo:font-size="10pt" style:font-name-asian="Arial" style:font-size-asian="10pt" style:font-name-complex="Arial" style:font-size-complex="10pt"/>
    </style:style>
    <style:style style:name="T354_13" style:family="text">
      <style:text-properties fo:color="#000000" fo:font-size="10pt" style:font-name-asian="Arial" style:font-size-asian="10pt" style:font-name-complex="Arial" style:font-size-complex="10pt"/>
    </style:style>
    <style:style style:name="T354_14" style:family="text">
      <style:text-properties fo:color="#000000" fo:font-size="10pt" style:font-name-asian="Arial" style:font-size-asian="10pt" style:font-name-complex="Arial" style:font-size-complex="10pt"/>
    </style:style>
    <style:style style:name="T354_15" style:family="text">
      <style:text-properties fo:color="#000000" fo:font-size="10pt" style:font-name-asian="Arial" style:font-size-asian="10pt" style:font-name-complex="Arial" style:font-size-complex="10pt"/>
    </style:style>
    <style:style style:name="P355" style:family="paragraph" style:parent-style-name="Normal"/>
    <style:style style:name="T355_1" style:family="text">
      <style:text-properties fo:color="#000000" fo:font-size="10pt" style:font-name-asian="Arial" style:font-size-asian="10pt" style:font-name-complex="Arial" style:font-size-complex="10pt"/>
    </style:style>
    <style:style style:name="P356" style:family="paragraph" style:parent-style-name="Normal"/>
    <style:style style:name="T356_1" style:family="text">
      <style:text-properties fo:color="#000000" fo:font-size="10pt" style:font-name-asian="Arial" style:font-size-asian="10pt" style:font-name-complex="Arial" style:font-size-complex="10pt"/>
    </style:style>
    <style:style style:name="T356_2" style:family="text">
      <style:text-properties fo:color="#000000" fo:font-size="10pt" style:font-name-asian="Arial" style:font-size-asian="10pt" style:font-name-complex="Arial" style:font-size-complex="10pt"/>
    </style:style>
    <style:style style:name="P357" style:family="paragraph" style:parent-style-name="Normal">
      <style:paragraph-properties fo:text-align="justify"/>
    </style:style>
    <style:style style:name="T357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58" style:family="paragraph" style:parent-style-name="Normal">
      <style:paragraph-properties fo:text-align="justify"/>
    </style:style>
    <style:style style:name="T358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58_2" style:family="text">
      <style:text-properties fo:font-size="11pt" style:font-name-asian="Arial" style:font-size-asian="11pt" style:font-name-complex="Arial" style:font-size-complex="11pt"/>
    </style:style>
    <style:style style:name="P359" style:family="paragraph" style:parent-style-name="Normal"/>
    <style:style style:name="T359_1" style:family="text">
      <style:text-properties style:font-name-asian="Arial" style:font-name-complex="Arial"/>
    </style:style>
    <style:style style:name="P360" style:family="paragraph" style:parent-style-name="Normal"/>
    <style:style style:name="T360_1" style:family="text">
      <style:text-properties fo:font-size="10pt" style:font-name-asian="Arial" style:font-size-asian="10pt" style:font-name-complex="Arial" style:font-size-complex="10pt"/>
    </style:style>
    <style:style style:name="T360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60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60_4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360_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360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360_7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360_8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360_9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360_10" style:family="text">
      <style:text-properties fo:font-size="10pt" style:font-name-asian="Arial" style:font-size-asian="10pt" style:font-name-complex="Arial" style:font-size-complex="10pt"/>
    </style:style>
    <style:style style:name="P361" style:family="paragraph" style:parent-style-name="Normal"/>
    <style:style style:name="T361_1" style:family="text">
      <style:text-properties fo:font-size="10pt" style:font-name-asian="Arial" style:font-size-asian="10pt" style:font-name-complex="Arial" style:font-size-complex="10pt"/>
    </style:style>
    <style:style style:name="P362" style:family="paragraph" style:parent-style-name="Normal"/>
    <style:style style:name="T362_1" style:family="text">
      <style:text-properties fo:color="#000000" fo:font-size="10pt" style:font-name-asian="Arial" style:font-size-asian="10pt" style:font-name-complex="Arial" style:font-size-complex="10pt"/>
    </style:style>
    <style:style style:name="T362_2" style:family="text">
      <style:text-properties fo:color="#000000" fo:font-size="10pt" style:font-name-asian="Arial" style:font-size-asian="10pt" style:font-name-complex="Arial" style:font-size-complex="10pt"/>
    </style:style>
    <style:style style:name="T362_3" style:family="text">
      <style:text-properties fo:color="#000000" fo:font-size="10pt" style:font-name-asian="Arial" style:font-size-asian="10pt" style:font-name-complex="Arial" style:font-size-complex="10pt"/>
    </style:style>
    <style:style style:name="T362_4" style:family="text">
      <style:text-properties fo:color="#000000" fo:font-size="10pt" style:font-name-asian="Arial" style:font-size-asian="10pt" style:font-name-complex="Arial" style:font-size-complex="10pt"/>
    </style:style>
    <style:style style:name="T362_5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62_6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62_7" style:family="text">
      <style:text-properties fo:font-size="10pt" style:font-name-asian="Arial" style:font-size-asian="10pt" style:font-name-complex="Arial" fo:font-weight="bold" style:font-weight-asian="bold"/>
    </style:style>
    <style:style style:name="T362_8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362_9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362_10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362_11" style:family="text">
      <style:text-properties fo:font-size="10pt" style:font-name-asian="Arial" style:font-size-asian="10pt" style:font-name-complex="Arial" fo:font-weight="bold" style:font-weight-asian="bold"/>
    </style:style>
    <style:style style:name="P363" style:family="paragraph" style:parent-style-name="Normal">
      <style:paragraph-properties fo:text-align="justify"/>
    </style:style>
    <style:style style:name="T363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364" style:family="paragraph" style:parent-style-name="Normal">
      <style:paragraph-properties fo:text-align="justify"/>
    </style:style>
    <style:style style:name="T364_1" style:family="text">
      <style:text-properties fo:color="#000000" fo:font-size="10pt" style:font-name-asian="Arial" style:font-size-asian="10pt" style:font-name-complex="Arial" style:font-size-complex="10pt"/>
    </style:style>
    <style:style style:name="T364_2" style:family="text">
      <style:text-properties fo:font-style="italic" style:font-style-asian="italic" style:font-style-complex="italic" fo:color="#000000" fo:font-size="10pt" style:font-name-asian="Arial" style:font-size-asian="10pt" style:font-name-complex="Arial" style:font-size-complex="10pt"/>
    </style:style>
    <style:style style:name="T364_3" style:family="text">
      <style:text-properties fo:color="#000000" fo:font-size="10pt" style:font-name-asian="Arial" style:font-size-asian="10pt" style:font-name-complex="Arial" style:font-size-complex="10pt"/>
    </style:style>
    <style:style style:name="P365" style:family="paragraph" style:parent-style-name="Normal"/>
    <style:style style:name="T365_1" style:family="text">
      <style:text-properties style:font-name-asian="Arial" style:font-name-complex="Arial"/>
    </style:style>
    <style:style style:name="P366" style:family="paragraph" style:parent-style-name="Normal">
      <style:text-properties style:font-name-asian="Arial" style:font-name-complex="Arial"/>
    </style:style>
    <style:style style:name="P367" style:family="paragraph" style:parent-style-name="Normal">
      <style:paragraph-properties fo:break-before="page"/>
    </style:style>
    <style:style style:name="Table8" style:family="table">
      <style:table-properties table:align="left" style:width="15.577cm" fo:margin-left="0cm"/>
    </style:style>
    <style:style style:name="Column36" style:family="table-column">
      <style:table-column-properties style:column-width="3.484cm"/>
    </style:style>
    <style:style style:name="Column37" style:family="table-column">
      <style:table-column-properties style:column-width="0.416cm"/>
    </style:style>
    <style:style style:name="Column38" style:family="table-column">
      <style:table-column-properties style:column-width="1.584cm"/>
    </style:style>
    <style:style style:name="Column39" style:family="table-column">
      <style:table-column-properties style:column-width="5.5cm"/>
    </style:style>
    <style:style style:name="Column40" style:family="table-column">
      <style:table-column-properties style:column-width="0.416cm"/>
    </style:style>
    <style:style style:name="Column41" style:family="table-column">
      <style:table-column-properties style:column-width="3.761cm"/>
    </style:style>
    <style:style style:name="Column42" style:family="table-column">
      <style:table-column-properties style:column-width="0.416cm"/>
    </style:style>
    <style:style style:name="Row44" style:family="table-row">
      <style:table-row-properties style:min-row-height="0.503cm"/>
    </style:style>
    <style:style style:name="Cell136" style:family="table-cell">
      <style:table-cell-properties fo:background-color="#d9e2f3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68" style:family="paragraph" style:parent-style-name="Normal">
      <style:paragraph-properties fo:line-height="100%" fo:margin-bottom="0cm"/>
    </style:style>
    <style:style style:name="T36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6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7" style:family="table-cell">
      <style:table-cell-properties fo:background-color="#ffffff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69" style:family="paragraph" style:parent-style-name="Normal">
      <style:paragraph-properties fo:line-height="100%" fo:margin-bottom="0cm"/>
    </style:style>
    <style:style style:name="T36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5" style:family="table-row">
      <style:table-row-properties style:min-row-height="0.503cm"/>
    </style:style>
    <style:style style:name="Cell138" style:family="table-cell">
      <style:table-cell-properties fo:background-color="#d9e2f3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70" style:family="paragraph" style:parent-style-name="Normal">
      <style:paragraph-properties fo:line-height="100%" fo:margin-bottom="0cm"/>
    </style:style>
    <style:style style:name="T37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9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71" style:family="paragraph" style:parent-style-name="Normal">
      <style:paragraph-properties fo:line-height="100%" fo:margin-bottom="0cm"/>
    </style:style>
    <style:style style:name="T37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0" style:family="table-cell">
      <style:table-cell-properties fo:background-color="#d9e2f3" style:vertical-align="top" fo:border-bottom="#000000 0.035cm solid" fo:padding-left="0.159cm" fo:padding-right="0.159cm" fo:border-right="#000000 0.035cm solid" fo:wrap-option="wrap"/>
    </style:style>
    <style:style style:name="P372" style:family="paragraph" style:parent-style-name="Normal">
      <style:paragraph-properties fo:line-height="100%" fo:margin-bottom="0cm"/>
    </style:style>
    <style:style style:name="T37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1" style:family="table-cell">
      <style:table-cell-properties style:vertical-align="top" fo:border-bottom="#000000 0.035cm solid" fo:padding-left="0.159cm" fo:padding-right="0.159cm" fo:border-right="#000000 0.035cm solid" fo:wrap-option="wrap"/>
    </style:style>
    <style:style style:name="P373" style:family="paragraph" style:parent-style-name="Normal">
      <style:paragraph-properties fo:line-height="100%" fo:margin-bottom="0cm"/>
    </style:style>
    <style:style style:name="T373_1" style:family="text"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6" style:family="table-row">
      <style:table-row-properties style:min-row-height="0.503cm"/>
    </style:style>
    <style:style style:name="Cell142" style:family="table-cell">
      <style:table-cell-properties fo:background-color="#d9e2f3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74" style:family="paragraph" style:parent-style-name="Normal">
      <style:paragraph-properties fo:line-height="100%" fo:margin-bottom="0cm"/>
    </style:style>
    <style:style style:name="T37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3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75" style:family="paragraph" style:parent-style-name="Normal">
      <style:paragraph-properties fo:line-height="100%" fo:margin-bottom="0cm"/>
    </style:style>
    <style:style style:name="T37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4" style:family="table-cell">
      <style:table-cell-properties fo:background-color="#d9e2f3" style:vertical-align="top" fo:border-top="#000000 0.035cm solid" fo:border-bottom="#000000 0.035cm solid" fo:padding-left="0.159cm" fo:padding-right="0.159cm" fo:border-right="#000000 0.035cm solid" fo:wrap-option="wrap"/>
    </style:style>
    <style:style style:name="P376" style:family="paragraph" style:parent-style-name="Normal">
      <style:paragraph-properties fo:line-height="100%" fo:margin-bottom="0cm"/>
    </style:style>
    <style:style style:name="T37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5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377" style:family="paragraph" style:parent-style-name="Normal">
      <style:paragraph-properties fo:line-height="100%" fo:margin-bottom="0cm"/>
    </style:style>
    <style:style style:name="T37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7" style:family="table-row">
      <style:table-row-properties style:min-row-height="0.503cm"/>
    </style:style>
    <style:style style:name="Cell146" style:family="table-cell">
      <style:table-cell-properties fo:background-color="#d9e2f3"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7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7" style:family="table-cell">
      <style:table-cell-properties fo:background-color="#d9e2f3" style:vertical-align="top" fo:border-bottom="#000000 0.035cm solid" fo:padding-left="0.159cm" fo:padding-right="0.159cm" fo:border-right="#000000 0.035cm solid" fo:wrap-option="wrap"/>
    </style:style>
    <style:style style:name="P379" style:family="paragraph" style:parent-style-name="Normal">
      <style:paragraph-properties fo:line-height="100%" fo:margin-bottom="0cm"/>
    </style:style>
    <style:style style:name="T37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7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8" style:family="table-cell">
      <style:table-cell-properties fo:background-color="#d9e2f3" style:vertical-align="top" fo:border-bottom="#000000 0.035cm solid" fo:padding-left="0.159cm" fo:padding-right="0.159cm" fo:border-right="#000000 0.035cm solid" fo:wrap-option="wrap"/>
    </style:style>
    <style:style style:name="P380" style:family="paragraph" style:parent-style-name="Normal">
      <style:paragraph-properties fo:line-height="100%" fo:margin-bottom="0cm"/>
    </style:style>
    <style:style style:name="T38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8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8" style:family="table-row">
      <style:table-row-properties style:min-row-height="0.503cm"/>
    </style:style>
    <style:style style:name="Cell149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0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382" style:family="paragraph" style:parent-style-name="Normal">
      <style:paragraph-properties fo:line-height="100%" fo:margin-bottom="0cm"/>
    </style:style>
    <style:style style:name="T38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1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383" style:family="paragraph" style:parent-style-name="Normal">
      <style:paragraph-properties fo:line-height="100%" fo:margin-bottom="0cm"/>
    </style:style>
    <style:style style:name="T38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8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9" style:family="table-row">
      <style:table-row-properties style:min-row-height="0.503cm"/>
    </style:style>
    <style:style style:name="Cell152" style:family="table-cell">
      <style:table-cell-properties style:vertical-align="top" fo:border-top="#000000 0.035cm solid" fo:border-bottom="#000000 0.035cm solid" fo:padding-left="0.159cm" fo:border-left="#000000 0.035cm solid" fo:padding-right="0.159cm" fo:border-right="#000000 0.035cm solid" fo:wrap-option="wrap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3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4" style:family="table-cell">
      <style:table-cell-properties style:vertical-align="top" fo:border-top="#000000 0.035cm solid" fo:border-bottom="#000000 0.035cm solid" fo:padding-left="0.159cm" fo:padding-right="0.159cm" fo:border-right="#000000 0.035cm solid" fo:wrap-option="wrap"/>
    </style:style>
    <style:style style:name="P386" style:family="paragraph" style:parent-style-name="Normal">
      <style:paragraph-properties fo:line-height="100%" fo:margin-bottom="0cm"/>
    </style:style>
    <style:style style:name="T38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8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0" style:family="table-row">
      <style:table-row-properties style:min-row-height="0.529cm"/>
    </style:style>
    <style:style style:name="Cell155" style:family="table-cell">
      <style:table-cell-properties style:vertical-align="middle" fo:border-top="#000000 0.035cm solid" fo:padding-left="0.19cm" fo:padding-right="0.19cm" fo:wrap-option="wrap"/>
    </style:style>
    <style:style style:name="P387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56" style:family="table-cell">
      <style:table-cell-properties style:vertical-align="middle" fo:padding-left="0.19cm" fo:padding-right="0.19cm" fo:wrap-option="wrap"/>
    </style:style>
    <style:style style:name="P388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57" style:family="table-cell">
      <style:table-cell-properties style:vertical-align="middle" fo:border-top="#000000 0.035cm solid" fo:padding-left="0.19cm" fo:padding-right="0.19cm" fo:wrap-option="wrap"/>
    </style:style>
    <style:style style:name="P389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58" style:family="table-cell">
      <style:table-cell-properties style:vertical-align="middle" fo:padding-left="0.19cm" fo:padding-right="0.19cm" fo:wrap-option="wrap"/>
    </style:style>
    <style:style style:name="P390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59" style:family="table-cell">
      <style:table-cell-properties style:vertical-align="middle" fo:border-top="#000000 0.035cm solid" fo:padding-left="0.19cm" fo:padding-right="0.19cm" fo:wrap-option="wrap"/>
    </style:style>
    <style:style style:name="P391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Cell160" style:family="table-cell">
      <style:table-cell-properties style:vertical-align="middle" fo:padding-left="0.19cm" fo:padding-right="0.19cm" fo:wrap-option="wrap"/>
    </style:style>
    <style:style style:name="P392" style:family="paragraph" style:parent-style-name="Normal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US" fo:country-complex="SA"/>
    </style:style>
    <style:style style:name="P393" style:family="paragraph" style:parent-style-name="Normal"/>
    <style:style style:name="T393_1" style:family="text">
      <style:text-properties style:font-name-asian="Arial" style:font-name-complex="Arial"/>
    </style:style>
    <style:style style:name="P394" style:family="paragraph" style:parent-style-name="Normal">
      <style:paragraph-properties fo:text-align="justify"/>
    </style:style>
    <style:style style:name="T394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395" style:family="paragraph" style:parent-style-name="Normal"/>
    <style:style style:name="T395_1" style:family="text">
      <style:text-properties style:font-name-asian="Arial" style:font-name-complex="Arial"/>
    </style:style>
    <style:style style:name="P396" style:family="paragraph" style:parent-style-name="Normal"/>
    <style:style style:name="T396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397" style:family="paragraph" style:parent-style-name="Normal"/>
    <style:style style:name="T397_1" style:family="text">
      <style:text-properties fo:font-size="10pt" style:font-name-asian="Arial" style:font-size-asian="10pt" style:font-name-complex="Arial" style:font-size-complex="10pt"/>
    </style:style>
    <style:style style:name="P398" style:family="paragraph" style:parent-style-name="Normal"/>
    <style:style style:name="T398_1" style:family="text">
      <style:text-properties fo:font-size="10pt" style:font-name-asian="Arial" style:font-size-asian="10pt" style:font-name-complex="Arial" style:font-size-complex="10pt"/>
    </style:style>
    <style:style style:name="T398_2" style:family="text">
      <style:text-properties fo:font-size="10pt" style:font-name-asian="Arial" style:font-size-asian="10pt" style:font-name-complex="Arial" style:font-size-complex="10pt"/>
    </style:style>
    <style:style style:name="T398_3" style:family="text">
      <style:text-properties fo:font-size="10pt" style:font-name-asian="Arial" style:font-size-asian="10pt" style:font-name-complex="Arial" style:font-size-complex="10pt"/>
    </style:style>
    <style:style style:name="T398_4" style:family="text">
      <style:text-properties fo:font-size="10pt" style:font-name-asian="Arial" style:font-size-asian="10pt" style:font-name-complex="Arial" style:font-size-complex="10pt"/>
    </style:style>
    <style:style style:name="T398_5" style:family="text">
      <style:text-properties fo:font-size="10pt" style:font-name-asian="Arial" style:font-size-asian="10pt" style:font-name-complex="Arial" style:font-size-complex="10pt"/>
    </style:style>
    <style:style style:name="T398_6" style:family="text">
      <style:text-properties fo:font-size="10pt" style:font-name-asian="Arial" style:font-size-asian="10pt" style:font-name-complex="Arial" style:font-size-complex="10pt"/>
    </style:style>
    <style:style style:name="T398_7" style:family="text">
      <style:text-properties fo:font-size="10pt" style:font-name-asian="Arial" style:font-size-asian="10pt" style:font-name-complex="Arial" style:font-size-complex="10pt"/>
    </style:style>
    <style:style style:name="T398_8" style:family="text">
      <style:text-properties fo:font-size="10pt" style:font-name-asian="Arial" style:font-size-asian="10pt" style:font-name-complex="Arial" style:font-size-complex="10pt"/>
    </style:style>
    <style:style style:name="P399" style:family="paragraph" style:parent-style-name="Normal"/>
    <style:style style:name="T399_1" style:family="text">
      <style:text-properties fo:font-size="10pt" style:font-name-asian="Arial" style:font-size-asian="10pt" style:font-name-complex="Arial" style:font-size-complex="10pt"/>
    </style:style>
    <style:style style:name="P400" style:family="paragraph" style:parent-style-name="Normal"/>
    <style:style style:name="T400_1" style:family="text">
      <style:text-properties fo:font-size="10pt" style:font-name-asian="Arial" style:font-size-asian="10pt" style:font-name-complex="Arial" style:font-size-complex="10pt"/>
    </style:style>
    <style:style style:name="T400_2" style:family="text">
      <style:text-properties fo:font-size="10pt" style:font-name-asian="Arial" style:font-size-asian="10pt" style:font-name-complex="Arial" style:font-size-complex="10pt"/>
    </style:style>
    <style:style style:name="T400_3" style:family="text">
      <style:text-properties fo:font-size="10pt" style:font-name-asian="Arial" style:font-size-asian="10pt" style:font-name-complex="Arial" style:font-size-complex="10pt"/>
    </style:style>
    <style:style style:name="T400_4" style:family="text">
      <style:text-properties fo:font-size="10pt" style:font-name-asian="Arial" style:font-size-asian="10pt" style:font-name-complex="Arial" style:font-size-complex="10pt"/>
    </style:style>
    <style:style style:name="T400_5" style:family="text">
      <style:text-properties fo:font-size="10pt" style:font-name-asian="Arial" style:font-size-asian="10pt" style:font-name-complex="Arial" style:font-size-complex="10pt"/>
    </style:style>
    <style:style style:name="P401" style:family="paragraph" style:parent-style-name="Normal"/>
    <style:style style:name="T401_1" style:family="text">
      <style:text-properties fo:font-size="10pt" style:font-name-asian="Arial" style:font-size-asian="10pt" style:font-name-complex="Arial" style:font-size-complex="10pt"/>
    </style:style>
    <style:style style:name="P402" style:family="paragraph" style:parent-style-name="Normal"/>
    <style:style style:name="T402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403" style:family="paragraph" style:parent-style-name="Normal"/>
    <style:style style:name="T403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404" style:family="paragraph" style:parent-style-name="Normal"/>
    <style:style style:name="T404_1" style:family="text">
      <style:text-properties fo:color="#000000" fo:font-size="10pt" style:font-name-asian="Arial" style:font-size-asian="10pt" style:font-name-complex="Arial" style:font-size-complex="10pt"/>
    </style:style>
    <style:style style:name="T404_2" style:family="text">
      <style:text-properties fo:color="#000000" fo:font-size="10pt" style:font-name-asian="Arial" style:font-size-asian="10pt" style:font-name-complex="Arial" style:font-size-complex="10pt"/>
    </style:style>
    <style:style style:name="T404_3" style:family="text">
      <style:text-properties fo:color="#000000" fo:font-size="10pt" style:font-name-asian="Arial" style:font-size-asian="10pt" style:font-name-complex="Arial" style:font-size-complex="10pt"/>
    </style:style>
    <style:style style:name="T404_4" style:family="text">
      <style:text-properties fo:color="#000000" fo:font-size="10pt" style:font-name-asian="Arial" style:font-size-asian="10pt" style:font-name-complex="Arial" style:font-size-complex="10pt"/>
    </style:style>
    <style:style style:name="T404_5" style:family="text">
      <style:text-properties fo:color="#000000" fo:font-size="10pt" style:font-name-asian="Arial" style:font-size-asian="10pt" style:font-name-complex="Arial" style:font-size-complex="10pt"/>
    </style:style>
    <style:style style:name="T404_6" style:family="text">
      <style:text-properties fo:color="#000000" fo:font-size="10pt" style:font-name-asian="Arial" style:font-size-asian="10pt" style:font-name-complex="Arial" style:font-size-complex="10pt"/>
    </style:style>
    <style:style style:name="T404_7" style:family="text">
      <style:text-properties fo:color="#000000" fo:font-size="10pt" style:font-name-asian="Arial" style:font-size-asian="10pt" style:font-name-complex="Arial" style:font-size-complex="10pt"/>
    </style:style>
    <style:style style:name="T404_8" style:family="text">
      <style:text-properties fo:color="#000000" fo:font-size="10pt" style:font-name-asian="Arial" style:font-size-asian="10pt" style:font-name-complex="Arial" style:font-size-complex="10pt"/>
    </style:style>
    <style:style style:name="T404_9" style:family="text">
      <style:text-properties fo:color="#000000" fo:font-size="10pt" style:font-name-asian="Arial" style:font-size-asian="10pt" style:font-name-complex="Arial" style:font-size-complex="10pt"/>
    </style:style>
    <style:style style:name="T404_10" style:family="text">
      <style:text-properties fo:color="#000000" fo:font-size="10pt" style:font-name-asian="Arial" style:font-size-asian="10pt" style:font-name-complex="Arial" style:font-size-complex="10pt"/>
    </style:style>
    <style:style style:name="T404_11" style:family="text">
      <style:text-properties fo:color="#000000" fo:font-size="10pt" style:font-name-asian="Arial" style:font-size-asian="10pt" style:font-name-complex="Arial" style:font-size-complex="10pt"/>
    </style:style>
    <style:style style:name="T404_12" style:family="text">
      <style:text-properties fo:color="#000000" fo:font-size="10pt" style:font-name-asian="Arial" style:font-size-asian="10pt" style:font-name-complex="Arial" style:font-size-complex="10pt"/>
    </style:style>
    <style:style style:name="T404_13" style:family="text">
      <style:text-properties fo:color="#000000" fo:font-size="10pt" style:font-name-asian="Arial" style:font-size-asian="10pt" style:font-name-complex="Arial" style:font-size-complex="10pt"/>
    </style:style>
    <style:style style:name="T404_14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04_1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04_1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P405" style:family="paragraph" style:parent-style-name="Normal"/>
    <style:style style:name="P406" style:family="paragraph" style:parent-style-name="Normal"/>
    <style:style style:name="T406_1" style:family="text">
      <style:text-properties fo:color="#000000" fo:font-size="10pt" style:font-name-asian="Arial" style:font-size-asian="10pt" style:font-name-complex="Arial" style:font-size-complex="10pt"/>
    </style:style>
    <style:style style:name="P407" style:family="paragraph" style:parent-style-name="Normal"/>
    <style:style style:name="P408" style:family="paragraph" style:parent-style-name="Normal"/>
    <style:style style:name="T408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409" style:family="paragraph" style:parent-style-name="Normal">
      <style:text-properties fo:background-color="#ffff00" fo:font-size="10pt" style:font-name-asian="Arial" style:font-size-asian="10pt" style:font-name-complex="Arial" style:font-size-complex="10pt"/>
    </style:style>
    <style:style style:name="P410" style:family="paragraph" style:parent-style-name="Normal"/>
    <style:style style:name="T410_1" style:family="text">
      <style:text-properties fo:font-size="10pt" style:font-name-asian="Arial" style:font-size-asian="10pt" style:font-name-complex="Arial" style:font-size-complex="10pt"/>
    </style:style>
    <style:style style:name="T410_2" style:family="text">
      <style:text-properties fo:color="#000000" fo:font-size="10pt" style:font-name-asian="Arial" style:font-size-asian="10pt" style:font-name-complex="Arial" style:font-size-complex="10pt"/>
    </style:style>
    <style:style style:name="P411" style:family="paragraph" style:parent-style-name="Normal"/>
    <style:style style:name="T411_1" style:family="text">
      <style:text-properties fo:font-size="10pt" style:font-name-asian="Arial" style:font-size-asian="10pt" style:font-name-complex="Arial" style:font-size-complex="10pt"/>
    </style:style>
    <style:style style:name="P412" style:family="paragraph" style:parent-style-name="Normal"/>
    <style:style style:name="T412_1" style:family="text">
      <style:text-properties fo:color="#000000" fo:font-size="10pt" style:font-name-asian="Arial" style:font-size-asian="10pt" style:font-name-complex="Arial" style:font-size-complex="10pt"/>
    </style:style>
    <style:style style:name="P413" style:family="paragraph" style:parent-style-name="Normal"/>
    <style:style style:name="T413_1" style:family="text">
      <style:text-properties fo:font-size="11pt" style:font-name-asian="Arial" style:font-size-asian="11pt" style:font-name-complex="Arial" style:font-size-complex="11pt"/>
    </style:style>
    <style:style style:name="P414" style:family="paragraph" style:parent-style-name="Normal">
      <style:paragraph-properties fo:text-align="justify"/>
    </style:style>
    <style:style style:name="T414_1" style:family="text">
      <style:text-properties fo:font-size="10pt" style:font-name-asian="Arial" style:font-size-asian="10pt" style:font-name-complex="Arial" style:font-size-complex="10pt"/>
    </style:style>
    <style:style style:name="T414_2" style:family="text">
      <style:text-properties fo:font-size="10pt" style:font-name-asian="Arial" style:font-size-asian="10pt" style:font-name-complex="Arial" style:font-size-complex="10pt"/>
    </style:style>
    <style:style style:name="T414_3" style:family="text">
      <style:text-properties fo:font-size="10pt" style:font-name-asian="Arial" style:font-size-asian="10pt" style:font-name-complex="Arial" style:font-size-complex="10pt"/>
    </style:style>
    <style:style style:name="T414_4" style:family="text">
      <style:text-properties fo:font-size="10pt" style:font-name-asian="Arial" style:font-size-asian="10pt" style:font-name-complex="Arial" style:font-size-complex="10pt"/>
    </style:style>
    <style:style style:name="T414_5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14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14_7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14_8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P415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16" style:family="paragraph" style:parent-style-name="Normal">
      <style:paragraph-properties fo:text-align="justify"/>
    </style:style>
    <style:style style:name="T416_1" style:family="text">
      <style:text-properties fo:font-size="10pt" style:font-name-asian="Arial" style:font-size-asian="10pt" style:font-name-complex="Arial" style:font-size-complex="10pt"/>
    </style:style>
    <style:style style:name="T416_2" style:family="text">
      <style:text-properties fo:font-size="10pt" style:font-name-asian="Arial" style:font-size-asian="10pt" style:font-name-complex="Arial" style:font-size-complex="10pt"/>
    </style:style>
    <style:style style:name="T416_3" style:family="text">
      <style:text-properties fo:font-size="10pt" style:font-name-asian="Arial" style:font-size-asian="10pt" style:font-name-complex="Arial" style:font-size-complex="10pt"/>
    </style:style>
    <style:style style:name="T416_4" style:family="text">
      <style:text-properties fo:color="#000000" fo:font-size="10pt" style:font-name-asian="Arial" style:font-size-asian="10pt" style:font-name-complex="Arial" style:font-size-complex="10pt"/>
    </style:style>
    <style:style style:name="T416_5" style:family="text">
      <style:text-properties fo:color="#000000" fo:font-size="10pt" style:font-name-asian="Arial" style:font-size-asian="10pt" style:font-name-complex="Arial" style:font-size-complex="10pt"/>
    </style:style>
    <style:style style:name="T416_6" style:family="text">
      <style:text-properties fo:color="#000000" fo:font-size="10pt" style:font-name-asian="Arial" style:font-size-asian="10pt" style:font-name-complex="Arial" style:font-size-complex="10pt"/>
    </style:style>
    <style:style style:name="T416_7" style:family="text">
      <style:text-properties fo:color="#000000" fo:font-size="10pt" style:font-name-asian="Arial" style:font-size-asian="10pt" style:font-name-complex="Arial" style:font-size-complex="10pt"/>
    </style:style>
    <style:style style:name="T416_8" style:family="text">
      <style:text-properties fo:color="#000000" fo:font-size="10pt" style:font-name-asian="Arial" style:font-size-asian="10pt" style:font-name-complex="Arial" style:font-size-complex="10pt"/>
    </style:style>
    <style:style style:name="T416_9" style:family="text">
      <style:text-properties fo:color="#000000" fo:font-size="10pt" style:font-name-asian="Arial" style:font-size-asian="10pt" style:font-name-complex="Arial" style:font-size-complex="10pt"/>
    </style:style>
    <style:style style:name="T416_10" style:family="text">
      <style:text-properties fo:color="#000000" fo:font-size="10pt" style:font-name-asian="Arial" style:font-size-asian="10pt" style:font-name-complex="Arial" style:font-size-complex="10pt"/>
    </style:style>
    <style:style style:name="T416_11" style:family="text">
      <style:text-properties fo:color="#000000" fo:font-size="10pt" style:font-name-asian="Arial" style:font-size-asian="10pt" style:font-name-complex="Arial" style:font-size-complex="10pt"/>
    </style:style>
    <style:style style:name="T416_12" style:family="text">
      <style:text-properties fo:color="#000000" fo:font-size="10pt" style:font-name-asian="Arial" style:font-size-asian="10pt" style:font-name-complex="Arial" style:font-size-complex="10pt"/>
    </style:style>
    <style:style style:name="P417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418" style:family="paragraph" style:parent-style-name="Normal">
      <style:paragraph-properties fo:text-align="justify"/>
    </style:style>
    <style:style style:name="T418_1" style:family="text">
      <style:text-properties fo:font-size="10pt" style:font-name-asian="Arial" style:font-size-asian="10pt" style:font-name-complex="Arial" style:font-size-complex="10pt"/>
    </style:style>
    <style:style style:name="T418_2" style:family="text">
      <style:text-properties fo:color="#000000" fo:font-size="10pt" style:font-name-asian="Arial" style:font-size-asian="10pt" style:font-name-complex="Arial" style:font-size-complex="10pt"/>
    </style:style>
    <style:style style:name="T418_3" style:family="text">
      <style:text-properties fo:color="#000000" fo:font-size="10pt" style:font-name-asian="Arial" style:font-size-asian="10pt" style:font-name-complex="Arial" style:font-size-complex="10pt"/>
    </style:style>
    <style:style style:name="T418_4" style:family="text">
      <style:text-properties fo:color="#000000" fo:font-size="10pt" style:font-name-asian="Arial" style:font-size-asian="10pt" style:font-name-complex="Arial" style:font-size-complex="10pt" fo:font-weight="bold" style:font-weight-asian="bold"/>
    </style:style>
    <style:style style:name="T418_5" style:family="text">
      <style:text-properties fo:font-size="10pt" style:font-name-asian="Arial" style:font-size-asian="10pt" style:font-name-complex="Arial" fo:font-weight="bold" style:font-weight-asian="bold"/>
    </style:style>
    <style:style style:name="T418_6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18_7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18_8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18_9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18_10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18_1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418_12" style:family="text">
      <style:text-properties fo:font-size="10pt" style:font-name-asian="Arial" style:font-size-asian="10pt" style:font-name-complex="Arial" fo:font-weight="bold" style:font-weight-asian="bold"/>
    </style:style>
    <style:style style:name="T418_13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P419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420" style:family="paragraph" style:parent-style-name="Normal"/>
    <style:style style:name="T420_1" style:family="text">
      <style:text-properties style:font-name-asian="Arial" style:font-name-complex="Arial"/>
    </style:style>
    <style:style style:name="P421" style:family="paragraph" style:parent-style-name="Normal">
      <style:paragraph-properties fo:text-align="justify"/>
    </style:style>
    <style:style style:name="T421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22" style:family="paragraph" style:parent-style-name="Normal"/>
    <style:style style:name="T422_1" style:family="text">
      <style:text-properties style:font-name-asian="Arial" style:font-name-complex="Arial"/>
    </style:style>
    <style:style style:name="P423" style:family="paragraph" style:parent-style-name="Normal"/>
    <style:style style:name="T423_1" style:family="text">
      <style:text-properties fo:font-size="10pt" style:font-name-asian="Arial" style:font-size-asian="10pt" style:font-name-complex="Arial" style:font-size-complex="10pt"/>
    </style:style>
    <style:style style:name="T423_2" style:family="text">
      <style:text-properties fo:font-size="10pt" style:font-name-asian="Arial" style:font-size-asian="10pt" style:font-name-complex="Arial" style:font-size-complex="10pt"/>
    </style:style>
    <style:style style:name="P424" style:family="paragraph" style:parent-style-name="Normal"/>
    <style:style style:name="T424_1" style:family="text">
      <style:text-properties fo:font-size="10pt" style:font-name-asian="Arial" style:font-size-asian="10pt" style:font-name-complex="Arial" style:font-size-complex="10pt"/>
    </style:style>
    <style:style style:name="P425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2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27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2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29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3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31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32" style:family="paragraph" style:parent-style-name="Normal"/>
    <style:style style:name="T432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433" style:family="paragraph" style:parent-style-name="Normal"/>
    <style:style style:name="T433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able9" style:family="table">
      <style:table-properties table:align="left" style:width="15.903cm" fo:margin-left="0cm"/>
    </style:style>
    <style:style style:name="Column43" style:family="table-column">
      <style:table-column-properties style:column-width="7.952cm"/>
    </style:style>
    <style:style style:name="Column44" style:family="table-column">
      <style:table-column-properties style:column-width="7.952cm"/>
    </style:style>
    <style:style style:name="Row51" style:family="table-row"/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line-height="100%" fo:margin-bottom="0cm"/>
    </style:style>
    <style:style style:name="T4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3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3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>
      <style:paragraph-properties fo:line-height="100%" fo:margin-bottom="0cm"/>
    </style:style>
    <style:style style:name="T4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52" style:family="table-row"/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line-height="100%" fo:margin-bottom="0cm"/>
    </style:style>
    <style:style style:name="T4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37" style:family="paragraph" style:parent-style-name="Normal">
      <style:paragraph-properties fo:line-height="100%" fo:margin-bottom="0cm"/>
    </style:style>
    <style:style style:name="T4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line-height="100%" fo:margin-bottom="0cm"/>
    </style:style>
    <style:style style:name="T4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38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39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3" style:family="table-row"/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line-height="100%" fo:margin-bottom="0cm"/>
    </style:style>
    <style:style style:name="T4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41" style:family="paragraph" style:parent-style-name="Normal">
      <style:paragraph-properties fo:line-height="100%" fo:margin-bottom="0cm"/>
    </style:style>
    <style:style style:name="T4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42" style:family="paragraph" style:parent-style-name="Normal">
      <style:paragraph-properties fo:line-height="100%" fo:margin-bottom="0cm"/>
    </style:style>
    <style:style style:name="T4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line-height="100%" fo:margin-bottom="0cm"/>
    </style:style>
    <style:style style:name="T4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4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4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4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4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4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43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43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43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43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43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43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43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43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44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4" style:family="table-row"/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46" style:family="paragraph" style:parent-style-name="Normal">
      <style:paragraph-properties fo:line-height="100%" fo:margin-bottom="0cm"/>
    </style:style>
    <style:style style:name="T4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line-height="100%" fo:margin-bottom="0cm"/>
    </style:style>
    <style:style style:name="T4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4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4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4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4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4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47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47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47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48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5" style:family="table-row"/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50" style:family="paragraph" style:parent-style-name="Normal">
      <style:paragraph-properties fo:line-height="100%" fo:margin-bottom="0cm"/>
    </style:style>
    <style:style style:name="T4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51" style:family="paragraph" style:parent-style-name="Normal">
      <style:paragraph-properties fo:line-height="100%" fo:margin-bottom="0cm"/>
    </style:style>
    <style:style style:name="T4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line-height="100%" fo:margin-bottom="0cm"/>
    </style:style>
    <style:style style:name="T4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5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5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5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53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6" style:family="table-row"/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line-height="100%" fo:margin-bottom="0cm"/>
    </style:style>
    <style:style style:name="T4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55" style:family="paragraph" style:parent-style-name="Normal">
      <style:paragraph-properties fo:line-height="100%" fo:margin-bottom="0cm"/>
    </style:style>
    <style:style style:name="T4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line-height="100%" fo:margin-bottom="0cm"/>
    </style:style>
    <style:style style:name="T4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5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5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5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57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7" style:family="table-row"/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line-height="100%" fo:margin-bottom="0cm"/>
    </style:style>
    <style:style style:name="T4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59" style:family="paragraph" style:parent-style-name="Normal">
      <style:paragraph-properties fo:line-height="100%" fo:margin-bottom="0cm"/>
    </style:style>
    <style:style style:name="T4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5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5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5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line-height="100%" fo:margin-bottom="0cm"/>
    </style:style>
    <style:style style:name="T4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6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6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61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8" style:family="table-row"/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line-height="100%" fo:margin-bottom="0cm"/>
    </style:style>
    <style:style style:name="T4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6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6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line-height="100%" fo:margin-bottom="0cm"/>
    </style:style>
    <style:style style:name="T4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6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6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64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9" style:family="table-row"/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line-height="100%" fo:margin-bottom="0cm"/>
    </style:style>
    <style:style style:name="T4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66" style:family="paragraph" style:parent-style-name="Normal">
      <style:paragraph-properties fo:line-height="100%" fo:margin-bottom="0cm"/>
    </style:style>
    <style:style style:name="T4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line-height="100%" fo:margin-bottom="0cm"/>
    </style:style>
    <style:style style:name="T4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6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6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6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6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6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0" style:family="table-row"/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line-height="100%" fo:margin-bottom="0cm"/>
    </style:style>
    <style:style style:name="T4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6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6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69" style:family="paragraph" style:parent-style-name="Normal">
      <style:paragraph-properties fo:line-height="100%" fo:margin-bottom="0cm"/>
    </style:style>
    <style:style style:name="T4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line-height="100%" fo:margin-bottom="0cm"/>
    </style:style>
    <style:style style:name="T4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71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72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472_1" style:family="text">
      <style:text-properties fo:font-style="normal" style:font-style-asian="normal"/>
    </style:style>
    <style:style style:name="P47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74" style:family="paragraph" style:parent-style-name="Normal"/>
    <style:style style:name="T474_1" style:family="text">
      <style:text-properties fo:font-size="11pt" style:font-size-asian="11pt" style:font-name-complex="Arial" style:font-size-complex="11pt" fo:font-weight="bold" style:font-weight-asian="bold"/>
    </style:style>
    <style:style style:name="P475" style:family="paragraph" style:parent-style-name="Normal">
      <style:text-properties fo:font-size="10pt" style:font-size-asian="10pt" style:font-name-complex="Arial" style:font-size-complex="10pt"/>
    </style:style>
    <style:style style:name="P476" style:family="paragraph" style:parent-style-name="Normal"/>
    <style:style style:name="T476_1" style:family="text">
      <style:text-properties fo:font-size="10pt" style:font-size-asian="10pt" style:font-name-complex="Arial" style:font-size-complex="10pt"/>
    </style:style>
    <style:style style:name="T476_2" style:family="text">
      <style:text-properties fo:font-size="10pt" style:font-size-asian="10pt" style:font-name-complex="Arial" style:font-size-complex="10pt"/>
    </style:style>
    <style:style style:name="T476_3" style:family="text">
      <style:text-properties fo:font-size="10pt" style:font-size-asian="10pt" style:font-name-complex="Arial" style:font-size-complex="10pt"/>
    </style:style>
    <style:style style:name="T476_4" style:family="text">
      <style:text-properties fo:font-size="10pt" style:font-size-asian="10pt" style:font-name-complex="Arial" style:font-size-complex="10pt"/>
    </style:style>
    <style:style style:name="T476_5" style:family="text">
      <style:text-properties fo:font-size="10pt" style:font-size-asian="10pt" style:font-name-complex="Arial" style:font-size-complex="10pt"/>
    </style:style>
    <style:style style:name="T476_6" style:family="text">
      <style:text-properties fo:font-size="10pt" style:font-size-asian="10pt" style:font-name-complex="Arial" style:font-size-complex="10pt"/>
    </style:style>
    <style:style style:name="P477" style:family="paragraph" style:parent-style-name="Normal">
      <style:text-properties fo:font-size="10pt" style:font-size-asian="10pt" style:font-name-complex="Arial" style:font-size-complex="10pt"/>
    </style:style>
    <style:style style:name="P478" style:family="paragraph" style:parent-style-name="Normal"/>
    <style:style style:name="T478_1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P479" style:family="paragraph" style:parent-style-name="Normal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P480" style:family="paragraph" style:parent-style-name="Normal"/>
    <style:style style:name="T480_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2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T480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6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7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8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9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10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1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1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1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1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1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16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17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18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19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20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2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2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2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2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2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26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27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28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29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30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3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32" style:family="text">
      <style:text-properties fo:font-size="10pt" style:font-size-asian="10pt" style:font-name-complex="Arial" style:font-size-complex="10pt"/>
    </style:style>
    <style:style style:name="T480_33" style:family="text">
      <style:text-properties fo:font-size="10pt" style:font-size-asian="10pt" style:font-name-complex="Arial" style:font-size-complex="10pt"/>
    </style:style>
    <style:style style:name="T480_3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3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36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37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38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39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40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4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0_4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481" style:family="paragraph" style:parent-style-name="Normal">
      <style:text-properties fo:font-size="10pt" style:font-size-asian="10pt" style:font-name-complex="Arial" style:font-size-complex="10pt" fo:language-asian="en" fo:country-asian="GB" style:font-weight-complex="bold"/>
    </style:style>
    <style:style style:name="P482" style:family="paragraph" style:parent-style-name="Normal"/>
    <style:style style:name="T482_1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T482_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2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2_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2_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483" style:family="paragraph" style:parent-style-name="Normal"/>
    <style:style style:name="T483_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3_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3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3_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3_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3_6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3_7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3_8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484" style:family="paragraph" style:parent-style-name="Normal">
      <style:text-properties fo:font-size="10pt" style:font-size-asian="10pt" style:font-name-complex="Arial" style:font-size-complex="10pt" fo:language-asian="en" fo:country-asian="GB" style:font-weight-complex="bold"/>
    </style:style>
    <style:style style:name="P485" style:family="paragraph" style:parent-style-name="Normal"/>
    <style:style style:name="T485_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5_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5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5_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5_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5_6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5_7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5_8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5_9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5_10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486" style:family="paragraph" style:parent-style-name="Normal">
      <style:text-properties fo:font-size="10pt" style:font-size-asian="10pt" style:font-name-complex="Arial" style:font-size-complex="10pt" fo:language-asian="en" fo:country-asian="GB" style:font-weight-complex="bold"/>
    </style:style>
    <style:style style:name="P487" style:family="paragraph" style:parent-style-name="Normal"/>
    <style:style style:name="T487_1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T487_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7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7_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7_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7_6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7_7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7_8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7_9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7_10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488" style:family="paragraph" style:parent-style-name="Normal">
      <style:text-properties fo:font-size="10pt" style:font-size-asian="10pt" style:font-name-complex="Arial" style:font-size-complex="10pt" fo:language-asian="en" fo:country-asian="GB" style:font-weight-complex="bold"/>
    </style:style>
    <style:style style:name="P489" style:family="paragraph" style:parent-style-name="Normal"/>
    <style:style style:name="T489_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9_2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T489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9_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9_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9_6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9_7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9_8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9_9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9_10" style:family="text">
      <style:text-properties fo:font-size="10pt" style:font-size-asian="10pt" style:font-name-complex="Arial" style:font-size-complex="10pt" fo:language-asian="en" fo:country-asian="GB"/>
    </style:style>
    <style:style style:name="T489_11" style:family="text">
      <style:text-properties fo:font-size="10pt" style:font-size-asian="10pt" style:font-name-complex="Arial" style:font-size-complex="10pt" fo:language-asian="en" fo:country-asian="GB"/>
    </style:style>
    <style:style style:name="T489_1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9_13" style:family="text">
      <style:text-properties fo:font-size="10pt" style:font-size-asian="10pt" style:font-name-complex="Arial" style:font-size-complex="10pt" fo:language-asian="en" fo:country-asian="GB"/>
    </style:style>
    <style:style style:name="T489_14" style:family="text">
      <style:text-properties fo:font-size="10pt" style:font-size-asian="10pt" style:font-name-complex="Arial" style:font-size-complex="10pt" fo:language-asian="en" fo:country-asian="GB"/>
    </style:style>
    <style:style style:name="T489_1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9_16" style:family="text">
      <style:text-properties fo:font-size="10pt" style:font-size-asian="10pt" style:font-name-complex="Arial" style:font-size-complex="10pt" fo:language-asian="en" fo:country-asian="GB"/>
    </style:style>
    <style:style style:name="T489_17" style:family="text">
      <style:text-properties fo:font-size="10pt" style:font-size-asian="10pt" style:font-name-complex="Arial" style:font-size-complex="10pt" fo:language-asian="en" fo:country-asian="GB"/>
    </style:style>
    <style:style style:name="T489_18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9_19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89_20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490" style:family="paragraph" style:parent-style-name="Normal">
      <style:text-properties fo:font-size="10pt" style:font-size-asian="10pt" style:font-name-complex="Arial" style:font-size-complex="10pt" fo:language-asian="en" fo:country-asian="GB" style:font-weight-complex="bold"/>
    </style:style>
    <style:style style:name="P491" style:family="paragraph" style:parent-style-name="Normal"/>
    <style:style style:name="T491_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91_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91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91_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91_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91_6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91_7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492" style:family="paragraph" style:parent-style-name="Normal">
      <style:text-properties fo:font-size="10pt" style:font-size-asian="10pt" style:font-name-complex="Arial" style:font-size-complex="10pt" fo:language-asian="en" fo:country-asian="GB" style:font-weight-complex="bold"/>
    </style:style>
    <style:style style:name="P493" style:family="paragraph" style:parent-style-name="Normal"/>
    <style:style style:name="T493_1" style:family="text">
      <style:text-properties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P494" style:family="paragraph" style:parent-style-name="Normal">
      <style:text-properties fo:font-size="10pt" style:font-size-asian="10pt" style:font-name-complex="Arial" style:font-size-complex="10pt" fo:language-asian="en" fo:country-asian="GB" style:font-weight-complex="bold"/>
    </style:style>
    <style:style style:name="P495" style:family="paragraph" style:parent-style-name="Normal"/>
    <style:style style:name="T495_1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95_2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95_3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95_4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95_5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95_6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95_7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T495_8" style:family="text">
      <style:text-properties fo:font-size="10pt" style:font-size-asian="10pt" style:font-name-complex="Arial" style:font-size-complex="10pt" fo:language-asian="en" fo:country-asian="GB" style:font-weight-complex="bold"/>
    </style:style>
    <style:style style:name="P496" style:family="paragraph" style:parent-style-name="Normal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P497" style:family="paragraph" style:parent-style-name="Normal">
      <style:text-properties fo:font-size="10pt" style:font-size-asian="10pt" style:font-size-complex="11pt"/>
    </style:style>
    <style:style style:name="P498" style:family="paragraph" style:parent-style-name="Normal">
      <style:paragraph-properties fo:break-before="page"/>
    </style:style>
    <style:style style:name="P499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99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499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500" style:family="paragraph" style:parent-style-name="Normal">
      <style:text-properties fo:font-size="10pt" style:font-size-asian="10pt" style:font-name-complex="Arial" style:font-size-complex="10pt"/>
    </style:style>
    <style:style style:name="P501" style:family="paragraph" style:parent-style-name="Normal">
      <style:text-properties fo:font-size="10pt" style:font-size-asian="10pt" style:font-name-complex="Arial" style:font-size-complex="10pt"/>
    </style:style>
    <style:style style:name="P502" style:family="paragraph" style:parent-style-name="Normal"/>
    <style:style style:name="T502_1" style:family="text">
      <style:text-properties fo:font-size="10pt" style:font-size-asian="10pt" style:font-name-complex="Arial" style:font-size-complex="10pt"/>
    </style:style>
    <style:style style:name="T502_2" style:family="text">
      <style:text-properties fo:font-size="10pt" style:font-size-asian="10pt" style:font-name-complex="Arial" style:font-size-complex="10pt"/>
    </style:style>
    <style:style style:name="T502_3" style:family="text">
      <style:text-properties fo:font-size="10pt" style:font-size-asian="10pt" style:font-name-complex="Arial" style:font-size-complex="10pt"/>
    </style:style>
    <style:style style:name="T502_4" style:family="text">
      <style:text-properties fo:font-size="10pt" style:font-size-asian="10pt" style:font-name-complex="Arial" style:font-size-complex="10pt"/>
    </style:style>
    <style:style style:name="T502_5" style:family="text">
      <style:text-properties fo:font-size="10pt" style:font-size-asian="10pt" style:font-name-complex="Arial" style:font-size-complex="10pt"/>
    </style:style>
    <style:style style:name="T502_6" style:family="text">
      <style:text-properties fo:font-size="10pt" style:font-size-asian="10pt" style:font-name-complex="Arial" style:font-size-complex="10pt"/>
    </style:style>
    <style:style style:name="T502_7" style:family="text">
      <style:text-properties fo:font-size="10pt" style:font-size-asian="10pt" style:font-name-complex="Arial" style:font-size-complex="10pt"/>
    </style:style>
    <style:style style:name="T502_8" style:family="text">
      <style:text-properties fo:font-size="10pt" style:font-size-asian="10pt" style:font-name-complex="Arial" style:font-size-complex="10pt"/>
    </style:style>
    <style:style style:name="T502_9" style:family="text">
      <style:text-properties fo:font-size="10pt" style:font-size-asian="10pt" style:font-name-complex="Arial" style:font-size-complex="10pt"/>
    </style:style>
    <style:style style:name="T502_10" style:family="text">
      <style:text-properties fo:font-size="10pt" style:font-size-asian="10pt" style:font-name-complex="Arial" style:font-size-complex="10pt"/>
    </style:style>
    <style:style style:name="T502_11" style:family="text">
      <style:text-properties fo:font-size="10pt" style:font-size-asian="10pt" style:font-name-complex="Arial" style:font-size-complex="10pt"/>
    </style:style>
    <style:style style:name="T502_12" style:family="text">
      <style:text-properties fo:font-size="10pt" style:font-size-asian="10pt" style:font-name-complex="Arial" style:font-size-complex="10pt"/>
    </style:style>
    <style:style style:name="T502_13" style:family="text">
      <style:text-properties fo:font-size="10pt" style:font-size-asian="10pt" style:font-name-complex="Arial" style:font-size-complex="10pt"/>
    </style:style>
    <style:style style:name="P503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504" style:family="paragraph" style:parent-style-name="Normal">
      <style:paragraph-properties fo:margin-top="0.071cm"/>
    </style:style>
    <style:style style:name="T504_1" style:family="text">
      <style:text-properties fo:font-size="10pt" style:font-size-asian="10pt" style:font-name-complex="Arial" style:font-size-complex="10pt"/>
    </style:style>
    <style:style style:name="T504_2" style:family="text">
      <style:text-properties fo:font-size="10pt" style:font-size-asian="10pt" style:font-name-complex="Arial" style:font-size-complex="10pt"/>
    </style:style>
    <style:style style:name="T504_3" style:family="text">
      <style:text-properties fo:font-size="10pt" style:font-size-asian="10pt" style:font-name-complex="Arial" style:font-size-complex="10pt"/>
    </style:style>
    <style:style style:name="T504_4" style:family="text">
      <style:text-properties fo:font-size="10pt" style:font-size-asian="10pt" style:font-name-complex="Arial" style:font-size-complex="10pt"/>
    </style:style>
    <style:style style:name="T504_5" style:family="text">
      <style:text-properties fo:font-size="10pt" style:font-size-asian="10pt" style:font-name-complex="Arial" style:font-size-complex="10pt"/>
    </style:style>
    <style:style style:name="T504_6" style:family="text">
      <style:text-properties fo:font-size="10pt" style:font-size-asian="10pt" style:font-name-complex="Arial" style:font-size-complex="10pt"/>
    </style:style>
    <style:style style:name="T504_7" style:family="text">
      <style:text-properties fo:font-size="10pt" style:font-size-asian="10pt" style:font-name-complex="Arial" style:font-size-complex="10pt"/>
    </style:style>
    <style:style style:name="T504_8" style:family="text">
      <style:text-properties fo:font-size="10pt" style:font-size-asian="10pt" style:font-name-complex="Arial" style:font-size-complex="10pt"/>
    </style:style>
    <style:style style:name="P505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506" style:family="paragraph" style:parent-style-name="Normal">
      <style:paragraph-properties fo:margin-top="0.071cm"/>
    </style:style>
    <style:style style:name="T506_1" style:family="text">
      <style:text-properties fo:font-size="10pt" style:font-size-asian="10pt" style:font-name-complex="Arial" style:font-size-complex="10pt"/>
    </style:style>
    <style:style style:name="T506_2" style:family="text">
      <style:text-properties fo:font-size="10pt" style:font-size-asian="10pt" style:font-name-complex="Arial" style:font-size-complex="10pt"/>
    </style:style>
    <style:style style:name="T506_3" style:family="text">
      <style:text-properties fo:font-size="10pt" style:font-size-asian="10pt" style:font-name-complex="Arial" style:font-size-complex="10pt"/>
    </style:style>
    <style:style style:name="T506_4" style:family="text">
      <style:text-properties fo:font-size="10pt" style:font-size-asian="10pt" style:font-name-complex="Arial" style:font-size-complex="10pt"/>
    </style:style>
    <style:style style:name="T506_5" style:family="text">
      <style:text-properties fo:font-size="10pt" style:font-size-asian="10pt" style:font-name-complex="Arial" style:font-size-complex="10pt"/>
    </style:style>
    <style:style style:name="T506_6" style:family="text">
      <style:text-properties fo:font-size="10pt" style:font-size-asian="10pt" style:font-name-complex="Arial" style:font-size-complex="10pt"/>
    </style:style>
    <style:style style:name="T506_7" style:family="text">
      <style:text-properties fo:font-size="10pt" style:font-size-asian="10pt" style:font-name-complex="Arial" style:font-size-complex="10pt"/>
    </style:style>
    <style:style style:name="T506_8" style:family="text">
      <style:text-properties fo:font-size="10pt" style:font-size-asian="10pt" style:font-name-complex="Arial" style:font-size-complex="10pt"/>
    </style:style>
    <style:style style:name="T506_9" style:family="text">
      <style:text-properties fo:font-size="10pt" style:font-size-asian="10pt" style:font-name-complex="Arial" style:font-size-complex="10pt"/>
    </style:style>
    <style:style style:name="T506_10" style:family="text">
      <style:text-properties fo:font-size="10pt" style:font-size-asian="10pt" style:font-name-complex="Arial" style:font-size-complex="10pt"/>
    </style:style>
    <style:style style:name="T506_11" style:family="text">
      <style:text-properties fo:font-size="10pt" style:font-size-asian="10pt" style:font-name-complex="Arial" style:font-size-complex="10pt"/>
    </style:style>
    <style:style style:name="T506_12" style:family="text">
      <style:text-properties fo:font-size="10pt" style:font-size-asian="10pt" style:font-name-complex="Arial" style:font-size-complex="10pt"/>
    </style:style>
    <style:style style:name="T506_13" style:family="text">
      <style:text-properties fo:font-size="10pt" style:font-size-asian="10pt" style:font-name-complex="Arial" style:font-size-complex="10pt"/>
    </style:style>
    <style:style style:name="T506_14" style:family="text">
      <style:text-properties fo:font-size="10pt" style:font-size-asian="10pt" style:font-name-complex="Arial" style:font-size-complex="10pt"/>
    </style:style>
    <style:style style:name="T506_15" style:family="text">
      <style:text-properties fo:font-size="10pt" style:font-size-asian="10pt" style:font-name-complex="Arial" style:font-size-complex="10pt"/>
    </style:style>
    <style:style style:name="T506_16" style:family="text">
      <style:text-properties fo:font-size="10pt" style:font-size-asian="10pt" style:font-name-complex="Arial" style:font-size-complex="10pt"/>
    </style:style>
    <style:style style:name="T506_17" style:family="text">
      <style:text-properties fo:font-size="10pt" style:font-size-asian="10pt" style:font-name-complex="Arial" style:font-size-complex="10pt"/>
    </style:style>
    <style:style style:name="T506_18" style:family="text">
      <style:text-properties fo:font-size="10pt" style:font-size-asian="10pt" style:font-name-complex="Arial" style:font-size-complex="10pt"/>
    </style:style>
    <style:style style:name="T506_19" style:family="text">
      <style:text-properties fo:font-size="10pt" style:font-size-asian="10pt" style:font-name-complex="Arial" style:font-size-complex="10pt"/>
    </style:style>
    <style:style style:name="T506_20" style:family="text">
      <style:text-properties fo:font-size="10pt" style:font-size-asian="10pt" style:font-name-complex="Arial" style:font-size-complex="10pt"/>
    </style:style>
    <style:style style:name="T506_21" style:family="text">
      <style:text-properties fo:font-size="10pt" style:font-size-asian="10pt" style:font-name-complex="Arial" style:font-size-complex="10pt"/>
    </style:style>
    <style:style style:name="T506_22" style:family="text">
      <style:text-properties fo:font-size="10pt" style:font-size-asian="10pt" style:font-name-complex="Arial" style:font-size-complex="10pt"/>
    </style:style>
    <style:style style:name="P507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508" style:family="paragraph" style:parent-style-name="Normal">
      <style:paragraph-properties fo:margin-top="0.071cm"/>
    </style:style>
    <style:style style:name="T508_1" style:family="text">
      <style:text-properties fo:font-size="10pt" style:font-size-asian="10pt" style:font-name-complex="Arial" style:font-size-complex="10pt"/>
    </style:style>
    <style:style style:name="T508_2" style:family="text">
      <style:text-properties fo:font-size="10pt" style:font-size-asian="10pt" style:font-name-complex="Arial" style:font-size-complex="10pt"/>
    </style:style>
    <style:style style:name="T508_3" style:family="text">
      <style:text-properties fo:font-size="10pt" style:font-size-asian="10pt" style:font-name-complex="Arial" style:font-size-complex="10pt"/>
    </style:style>
    <style:style style:name="T508_4" style:family="text">
      <style:text-properties fo:font-size="10pt" style:font-size-asian="10pt" style:font-name-complex="Arial" style:font-size-complex="10pt"/>
    </style:style>
    <style:style style:name="T508_5" style:family="text">
      <style:text-properties fo:font-size="10pt" style:font-size-asian="10pt" style:font-name-complex="Arial" style:font-size-complex="10pt"/>
    </style:style>
    <style:style style:name="T508_6" style:family="text">
      <style:text-properties fo:font-size="10pt" style:font-size-asian="10pt" style:font-name-complex="Arial" style:font-size-complex="10pt"/>
    </style:style>
    <style:style style:name="T508_7" style:family="text">
      <style:text-properties fo:font-size="10pt" style:font-size-asian="10pt" style:font-name-complex="Arial" style:font-size-complex="10pt"/>
    </style:style>
    <style:style style:name="T508_8" style:family="text">
      <style:text-properties fo:font-size="10pt" style:font-size-asian="10pt" style:font-name-complex="Arial" style:font-size-complex="10pt"/>
    </style:style>
    <style:style style:name="T508_9" style:family="text">
      <style:text-properties fo:font-size="10pt" style:font-size-asian="10pt" style:font-name-complex="Arial" style:font-size-complex="10pt"/>
    </style:style>
    <style:style style:name="T508_10" style:family="text">
      <style:text-properties fo:font-size="10pt" style:font-size-asian="10pt" style:font-name-complex="Arial" style:font-size-complex="10pt"/>
    </style:style>
    <style:style style:name="T508_11" style:family="text">
      <style:text-properties fo:font-size="10pt" style:font-size-asian="10pt" style:font-name-complex="Arial" style:font-size-complex="10pt"/>
    </style:style>
    <style:style style:name="T508_12" style:family="text">
      <style:text-properties fo:font-size="10pt" style:font-size-asian="10pt" style:font-name-complex="Arial" style:font-size-complex="10pt"/>
    </style:style>
    <style:style style:name="T508_13" style:family="text">
      <style:text-properties fo:font-size="10pt" style:font-size-asian="10pt" style:font-name-complex="Arial" style:font-size-complex="10pt"/>
    </style:style>
    <style:style style:name="T508_14" style:family="text">
      <style:text-properties fo:font-size="10pt" style:font-size-asian="10pt" style:font-name-complex="Arial" style:font-size-complex="10pt"/>
    </style:style>
    <style:style style:name="T508_15" style:family="text">
      <style:text-properties fo:font-size="10pt" style:font-size-asian="10pt" style:font-name-complex="Arial" style:font-size-complex="10pt"/>
    </style:style>
    <style:style style:name="T508_16" style:family="text">
      <style:text-properties fo:font-size="10pt" style:font-size-asian="10pt" style:font-name-complex="Arial" style:font-size-complex="10pt"/>
    </style:style>
    <style:style style:name="T508_17" style:family="text">
      <style:text-properties fo:font-size="10pt" style:font-size-asian="10pt" style:font-name-complex="Arial" style:font-size-complex="10pt"/>
    </style:style>
    <style:style style:name="T508_18" style:family="text">
      <style:text-properties fo:font-size="10pt" style:font-size-asian="10pt" style:font-name-complex="Arial" style:font-size-complex="10pt"/>
    </style:style>
    <style:style style:name="T508_19" style:family="text">
      <style:text-properties fo:font-size="10pt" style:font-size-asian="10pt" style:font-name-complex="Arial" style:font-size-complex="10pt"/>
    </style:style>
    <style:style style:name="T508_20" style:family="text">
      <style:text-properties fo:font-size="10pt" style:font-size-asian="10pt" style:font-name-complex="Arial" style:font-size-complex="10pt"/>
    </style:style>
    <style:style style:name="T508_21" style:family="text">
      <style:text-properties fo:font-size="10pt" style:font-size-asian="10pt" style:font-name-complex="Arial" style:font-size-complex="10pt"/>
    </style:style>
    <style:style style:name="T508_22" style:family="text">
      <style:text-properties fo:font-size="10pt" style:font-size-asian="10pt" style:font-name-complex="Arial" style:font-size-complex="10pt"/>
    </style:style>
    <style:style style:name="T508_23" style:family="text">
      <style:text-properties fo:font-size="10pt" style:font-size-asian="10pt" style:font-name-complex="Arial" style:font-size-complex="10pt"/>
    </style:style>
    <style:style style:name="T508_24" style:family="text">
      <style:text-properties fo:font-size="10pt" style:font-size-asian="10pt" style:font-name-complex="Arial" style:font-size-complex="10pt"/>
    </style:style>
    <style:style style:name="T508_25" style:family="text">
      <style:text-properties fo:font-size="10pt" style:font-size-asian="10pt" style:font-name-complex="Arial" style:font-size-complex="10pt"/>
    </style:style>
    <style:style style:name="T508_26" style:family="text">
      <style:text-properties fo:font-size="10pt" style:font-size-asian="10pt" style:font-name-complex="Arial" style:font-size-complex="10pt"/>
    </style:style>
    <style:style style:name="T508_27" style:family="text">
      <style:text-properties fo:font-size="10pt" style:font-size-asian="10pt" style:font-name-complex="Arial" style:font-size-complex="10pt"/>
    </style:style>
    <style:style style:name="T508_28" style:family="text">
      <style:text-properties fo:font-size="10pt" style:font-size-asian="10pt" style:font-name-complex="Arial" style:font-size-complex="10pt"/>
    </style:style>
    <style:style style:name="T508_29" style:family="text">
      <style:text-properties fo:font-size="10pt" style:font-size-asian="10pt" style:font-name-complex="Arial" style:font-size-complex="10pt"/>
    </style:style>
    <style:style style:name="T508_30" style:family="text">
      <style:text-properties fo:font-size="10pt" style:font-size-asian="10pt" style:font-name-complex="Arial" style:font-size-complex="10pt"/>
    </style:style>
    <style:style style:name="T508_31" style:family="text">
      <style:text-properties fo:font-size="10pt" style:font-size-asian="10pt" style:font-name-complex="Arial" style:font-size-complex="10pt"/>
    </style:style>
    <style:style style:name="T508_32" style:family="text">
      <style:text-properties fo:font-size="10pt" style:font-size-asian="10pt" style:font-name-complex="Arial" style:font-size-complex="10pt"/>
    </style:style>
    <style:style style:name="T508_33" style:family="text">
      <style:text-properties fo:font-size="10pt" style:font-size-asian="10pt" style:font-name-complex="Arial" style:font-size-complex="10pt"/>
    </style:style>
    <style:style style:name="P509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510" style:family="paragraph" style:parent-style-name="Normal">
      <style:paragraph-properties fo:margin-top="0.071cm"/>
    </style:style>
    <style:style style:name="T510_1" style:family="text">
      <style:text-properties fo:font-size="10pt" style:font-size-asian="10pt" style:font-name-complex="Arial" style:font-size-complex="10pt"/>
    </style:style>
    <style:style style:name="T510_2" style:family="text">
      <style:text-properties fo:font-size="10pt" style:font-size-asian="10pt" style:font-name-complex="Arial" style:font-size-complex="10pt"/>
    </style:style>
    <style:style style:name="T510_3" style:family="text">
      <style:text-properties fo:font-size="10pt" style:font-size-asian="10pt" style:font-name-complex="Arial" style:font-size-complex="10pt"/>
    </style:style>
    <style:style style:name="T510_4" style:family="text">
      <style:text-properties fo:font-size="10pt" style:font-size-asian="10pt" style:font-name-complex="Arial" style:font-size-complex="10pt"/>
    </style:style>
    <style:style style:name="T510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510_6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11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512" style:family="paragraph" style:parent-style-name="Normal">
      <style:text-properties fo:font-size="11pt" style:font-size-asian="11pt" style:font-name-complex="Arial" style:font-size-complex="11pt"/>
    </style:style>
    <style:style style:name="P513" style:family="paragraph" style:parent-style-name="Normal">
      <style:text-properties fo:font-size="10pt" style:font-size-asian="10pt" style:font-size-complex="10pt" style:font-weight-complex="bold"/>
    </style:style>
    <style:style style:name="P514" style:family="paragraph" style:parent-style-name="Normal">
      <style:paragraph-properties fo:break-before="page"/>
    </style:style>
    <style:style style:name="P515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15_1" style:family="text">
      <style:text-properties fo:font-size="14pt" style:font-size-asian="14pt" style:font-size-complex="11pt" fo:font-weight="bold" style:font-weight-asian="bold"/>
    </style:style>
    <style:style style:name="T515_2" style:family="text">
      <style:text-properties fo:font-size="14pt" style:font-size-asian="14pt" style:font-size-complex="11pt" fo:font-weight="bold" style:font-weight-asian="bold"/>
    </style:style>
    <style:style style:name="T515_3" style:family="text">
      <style:text-properties fo:font-size="14pt" style:font-size-asian="14pt" style:font-size-complex="11pt" fo:font-weight="bold" style:font-weight-asian="bold"/>
    </style:style>
    <style:style style:name="T515_4" style:family="text">
      <style:text-properties fo:font-size="14pt" style:font-size-asian="14pt" style:font-size-complex="11pt" fo:font-weight="bold" style:font-weight-asian="bold"/>
    </style:style>
    <style:style style:name="P51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17" style:family="paragraph" style:parent-style-name="Normal"/>
    <style:style style:name="T51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18" style:family="paragraph" style:parent-style-name="Normal">
      <style:text-properties fo:font-size="10pt" style:font-size-asian="10pt" style:font-size-complex="10pt" style:font-weight-complex="bold"/>
    </style:style>
    <style:style style:name="P519" style:family="paragraph" style:parent-style-name="Normal"/>
    <style:style style:name="T519_1" style:family="text">
      <style:text-properties fo:font-size="10pt" style:font-size-asian="10pt" style:font-size-complex="10pt" style:font-weight-complex="bold"/>
    </style:style>
    <style:style style:name="T519_2" style:family="text">
      <style:text-properties fo:font-size="10pt" style:font-size-asian="10pt" style:font-size-complex="10pt" style:font-weight-complex="bold"/>
    </style:style>
    <style:style style:name="T519_3" style:family="text">
      <style:text-properties fo:font-size="10pt" style:font-size-asian="10pt" style:font-size-complex="10pt" style:font-weight-complex="bold"/>
    </style:style>
    <style:style style:name="T519_4" style:family="text">
      <style:text-properties fo:font-size="10pt" style:font-size-asian="10pt" style:font-size-complex="10pt" style:font-weight-complex="bold"/>
    </style:style>
    <style:style style:name="T519_5" style:family="text">
      <style:text-properties fo:font-size="10pt" style:font-size-asian="10pt" style:font-size-complex="10pt" style:font-weight-complex="bold"/>
    </style:style>
    <style:style style:name="T519_6" style:family="text">
      <style:text-properties fo:font-size="10pt" style:font-size-asian="10pt" style:font-size-complex="10pt" style:font-weight-complex="bold"/>
    </style:style>
    <style:style style:name="T519_7" style:family="text">
      <style:text-properties fo:font-size="10pt" style:font-size-asian="10pt" style:font-size-complex="10pt" style:font-weight-complex="bold"/>
    </style:style>
    <style:style style:name="T519_8" style:family="text">
      <style:text-properties fo:font-size="10pt" style:font-size-asian="10pt" style:font-size-complex="10pt" style:font-weight-complex="bold"/>
    </style:style>
    <style:style style:name="T519_9" style:family="text">
      <style:text-properties fo:font-size="10pt" style:font-size-asian="10pt" style:font-size-complex="10pt" style:font-weight-complex="bold"/>
    </style:style>
    <style:style style:name="T519_10" style:family="text">
      <style:text-properties fo:font-size="10pt" style:font-size-asian="10pt" style:font-size-complex="10pt" style:font-weight-complex="bold"/>
    </style:style>
    <style:style style:name="T519_11" style:family="text">
      <style:text-properties fo:font-size="10pt" style:font-size-asian="10pt" style:font-size-complex="10pt" style:font-weight-complex="bold"/>
    </style:style>
    <style:style style:name="T519_12" style:family="text">
      <style:text-properties fo:font-size="10pt" style:font-size-asian="10pt" style:font-size-complex="10pt" style:font-weight-complex="bold"/>
    </style:style>
    <style:style style:name="T519_13" style:family="text">
      <style:text-properties fo:font-size="10pt" style:font-size-asian="10pt" style:font-size-complex="10pt" style:font-weight-complex="bold"/>
    </style:style>
    <style:style style:name="T519_14" style:family="text">
      <style:text-properties fo:font-size="10pt" style:font-size-asian="10pt" style:font-size-complex="10pt" style:font-weight-complex="bold"/>
    </style:style>
    <style:style style:name="T519_15" style:family="text">
      <style:text-properties fo:font-size="10pt" style:font-size-asian="10pt" style:font-size-complex="10pt" style:font-weight-complex="bold"/>
    </style:style>
    <style:style style:name="T519_16" style:family="text">
      <style:text-properties fo:font-size="10pt" style:font-size-asian="10pt" style:font-size-complex="10pt" style:font-weight-complex="bold"/>
    </style:style>
    <style:style style:name="T519_17" style:family="text">
      <style:text-properties fo:font-size="10pt" style:font-size-asian="10pt" style:font-size-complex="10pt" style:font-weight-complex="bold"/>
    </style:style>
    <style:style style:name="T519_18" style:family="text">
      <style:text-properties fo:font-size="10pt" style:font-size-asian="10pt" style:font-size-complex="10pt" style:font-weight-complex="bold"/>
    </style:style>
    <style:style style:name="T519_19" style:family="text">
      <style:text-properties fo:font-size="10pt" style:font-size-asian="10pt" style:font-size-complex="10pt" style:font-weight-complex="bold"/>
    </style:style>
    <style:style style:name="T519_20" style:family="text">
      <style:text-properties fo:font-size="10pt" style:font-size-asian="10pt" style:font-size-complex="10pt" style:font-weight-complex="bold"/>
    </style:style>
    <style:style style:name="T519_21" style:family="text">
      <style:text-properties fo:font-size="10pt" style:font-size-asian="10pt" style:font-size-complex="10pt" style:font-weight-complex="bold"/>
    </style:style>
    <style:style style:name="T519_22" style:family="text">
      <style:text-properties fo:font-size="10pt" style:font-size-asian="10pt" style:font-size-complex="10pt" style:font-weight-complex="bold"/>
    </style:style>
    <style:style style:name="T519_23" style:family="text">
      <style:text-properties fo:font-size="10pt" style:font-size-asian="10pt" style:font-size-complex="10pt" style:font-weight-complex="bold"/>
    </style:style>
    <style:style style:name="T519_24" style:family="text">
      <style:text-properties fo:font-size="10pt" style:font-size-asian="10pt" style:font-size-complex="10pt" style:font-weight-complex="bold"/>
    </style:style>
    <style:style style:name="T519_25" style:family="text">
      <style:text-properties fo:font-size="10pt" style:font-size-asian="10pt" style:font-size-complex="10pt" style:font-weight-complex="bold"/>
    </style:style>
    <style:style style:name="T519_26" style:family="text">
      <style:text-properties fo:font-size="10pt" style:font-size-asian="10pt" style:font-size-complex="10pt" style:font-weight-complex="bold"/>
    </style:style>
    <style:style style:name="T519_27" style:family="text">
      <style:text-properties fo:font-size="10pt" style:font-size-asian="10pt" style:font-size-complex="10pt" style:font-weight-complex="bold"/>
    </style:style>
    <style:style style:name="T519_28" style:family="text">
      <style:text-properties fo:font-size="10pt" style:font-size-asian="10pt" style:font-size-complex="10pt" style:font-weight-complex="bold"/>
    </style:style>
    <style:style style:name="T519_29" style:family="text">
      <style:text-properties fo:font-size="10pt" style:font-size-asian="10pt" style:font-size-complex="10pt" style:font-weight-complex="bold"/>
    </style:style>
    <style:style style:name="T519_30" style:family="text">
      <style:text-properties fo:font-size="10pt" style:font-size-asian="10pt" style:font-size-complex="10pt" style:font-weight-complex="bold"/>
    </style:style>
    <style:style style:name="T519_31" style:family="text">
      <style:text-properties fo:font-size="10pt" style:font-size-asian="10pt" style:font-size-complex="10pt" style:font-weight-complex="bold"/>
    </style:style>
    <style:style style:name="T519_32" style:family="text">
      <style:text-properties fo:font-size="10pt" style:font-size-asian="10pt" style:font-size-complex="10pt" style:font-weight-complex="bold"/>
    </style:style>
    <style:style style:name="T519_33" style:family="text">
      <style:text-properties fo:font-size="10pt" style:font-size-asian="10pt" style:font-size-complex="10pt" style:font-weight-complex="bold"/>
    </style:style>
    <style:style style:name="T519_34" style:family="text">
      <style:text-properties fo:font-size="10pt" style:font-size-asian="10pt" style:font-size-complex="10pt" style:font-weight-complex="bold"/>
    </style:style>
    <style:style style:name="T519_35" style:family="text">
      <style:text-properties fo:font-size="10pt" style:font-size-asian="10pt" style:font-size-complex="10pt" style:font-weight-complex="bold"/>
    </style:style>
    <style:style style:name="T519_36" style:family="text">
      <style:text-properties fo:font-size="10pt" style:font-size-asian="10pt" style:font-size-complex="10pt" style:font-weight-complex="bold"/>
    </style:style>
    <style:style style:name="T519_37" style:family="text">
      <style:text-properties fo:font-size="10pt" style:font-size-asian="10pt" style:font-size-complex="10pt" style:font-weight-complex="bold"/>
    </style:style>
    <style:style style:name="T519_38" style:family="text">
      <style:text-properties fo:font-size="10pt" style:font-size-asian="10pt" style:font-size-complex="10pt" style:font-weight-complex="bold"/>
    </style:style>
    <style:style style:name="T519_39" style:family="text">
      <style:text-properties fo:font-size="10pt" style:font-size-asian="10pt" style:font-size-complex="10pt" style:font-weight-complex="bold"/>
    </style:style>
    <style:style style:name="T519_40" style:family="text">
      <style:text-properties fo:font-size="10pt" style:font-size-asian="10pt" style:font-size-complex="10pt" style:font-weight-complex="bold"/>
    </style:style>
    <style:style style:name="T519_41" style:family="text">
      <style:text-properties fo:font-size="10pt" style:font-size-asian="10pt" style:font-size-complex="10pt" style:font-weight-complex="bold"/>
    </style:style>
    <style:style style:name="T519_42" style:family="text">
      <style:text-properties fo:font-size="10pt" style:font-size-asian="10pt" style:font-size-complex="10pt" style:font-weight-complex="bold"/>
    </style:style>
    <style:style style:name="T519_43" style:family="text">
      <style:text-properties fo:font-size="10pt" style:font-size-asian="10pt" style:font-size-complex="10pt" style:font-weight-complex="bold"/>
    </style:style>
    <style:style style:name="T519_44" style:family="text">
      <style:text-properties fo:font-size="10pt" style:font-size-asian="10pt" style:font-size-complex="10pt" style:font-weight-complex="bold"/>
    </style:style>
    <style:style style:name="T519_45" style:family="text">
      <style:text-properties fo:font-size="10pt" style:font-size-asian="10pt" style:font-size-complex="10pt" style:font-weight-complex="bold"/>
    </style:style>
    <style:style style:name="T519_46" style:family="text">
      <style:text-properties fo:font-size="10pt" style:font-size-asian="10pt" style:font-size-complex="10pt" style:font-weight-complex="bold"/>
    </style:style>
    <style:style style:name="T519_47" style:family="text">
      <style:text-properties fo:font-size="10pt" style:font-size-asian="10pt" style:font-size-complex="10pt" style:font-weight-complex="bold"/>
    </style:style>
    <style:style style:name="T519_48" style:family="text">
      <style:text-properties fo:font-size="10pt" style:font-size-asian="10pt" style:font-size-complex="10pt" style:font-weight-complex="bold"/>
    </style:style>
    <style:style style:name="T519_49" style:family="text">
      <style:text-properties fo:font-size="10pt" style:font-size-asian="10pt" style:font-size-complex="10pt" style:font-weight-complex="bold"/>
    </style:style>
    <style:style style:name="T519_50" style:family="text">
      <style:text-properties fo:font-size="10pt" style:font-size-asian="10pt" style:font-size-complex="10pt" style:font-weight-complex="bold"/>
    </style:style>
    <style:style style:name="P520" style:family="paragraph" style:parent-style-name="Normal">
      <style:text-properties fo:font-size="10pt" style:font-size-asian="10pt" style:font-size-complex="10pt" style:font-weight-complex="bold"/>
    </style:style>
    <style:style style:name="P521" style:family="paragraph" style:parent-style-name="Normal"/>
    <style:style style:name="T521_1" style:family="text">
      <style:text-properties fo:font-size="10pt" style:font-size-asian="10pt" style:font-size-complex="10pt"/>
    </style:style>
    <style:style style:name="T521_2" style:family="text">
      <style:text-properties fo:font-size="10pt" style:font-size-asian="10pt" style:font-size-complex="10pt"/>
    </style:style>
    <style:style style:name="T521_3" style:family="text">
      <style:text-properties fo:font-size="10pt" style:font-size-asian="10pt" style:font-size-complex="10pt"/>
    </style:style>
    <style:style style:name="T521_4" style:family="text">
      <style:text-properties fo:font-size="10pt" style:font-size-asian="10pt" style:font-size-complex="10pt"/>
    </style:style>
    <style:style style:name="T521_5" style:family="text">
      <style:text-properties fo:font-size="10pt" style:font-size-asian="10pt" style:font-size-complex="10pt"/>
    </style:style>
    <style:style style:name="T521_6" style:family="text">
      <style:text-properties fo:font-size="10pt" style:font-size-asian="10pt" style:font-size-complex="10pt"/>
    </style:style>
    <style:style style:name="T521_7" style:family="text">
      <style:text-properties fo:font-size="10pt" style:font-size-asian="10pt" style:font-size-complex="10pt"/>
    </style:style>
    <style:style style:name="T521_8" style:family="text">
      <style:text-properties fo:font-size="10pt" style:font-size-asian="10pt" style:font-size-complex="10pt"/>
    </style:style>
    <style:style style:name="T521_9" style:family="text">
      <style:text-properties fo:font-size="10pt" style:font-size-asian="10pt" style:font-size-complex="10pt"/>
    </style:style>
    <style:style style:name="T521_10" style:family="text">
      <style:text-properties fo:font-size="10pt" style:font-size-asian="10pt" style:font-size-complex="10pt"/>
    </style:style>
    <style:style style:name="T521_11" style:family="text">
      <style:text-properties fo:font-size="10pt" style:font-size-asian="10pt" style:font-size-complex="10pt"/>
    </style:style>
    <style:style style:name="T521_12" style:family="text">
      <style:text-properties fo:font-size="10pt" style:font-size-asian="10pt" style:font-size-complex="10pt"/>
    </style:style>
    <style:style style:name="T521_13" style:family="text">
      <style:text-properties fo:font-size="10pt" style:font-size-asian="10pt" style:font-size-complex="10pt"/>
    </style:style>
    <style:style style:name="T521_14" style:family="text">
      <style:text-properties fo:font-size="10pt" style:font-size-asian="10pt" style:font-size-complex="10pt"/>
    </style:style>
    <style:style style:name="T521_15" style:family="text">
      <style:text-properties fo:font-size="10pt" style:font-size-asian="10pt" style:font-size-complex="10pt"/>
    </style:style>
    <style:style style:name="T521_16" style:family="text">
      <style:text-properties fo:font-size="10pt" style:font-size-asian="10pt" style:font-size-complex="10pt"/>
    </style:style>
    <style:style style:name="T521_17" style:family="text">
      <style:text-properties fo:font-size="10pt" style:font-size-asian="10pt" style:font-size-complex="10pt"/>
    </style:style>
    <style:style style:name="T521_18" style:family="text">
      <style:text-properties fo:font-size="10pt" style:font-size-asian="10pt" style:font-size-complex="10pt"/>
    </style:style>
    <style:style style:name="T521_19" style:family="text">
      <style:text-properties fo:font-size="10pt" style:font-size-asian="10pt" style:font-size-complex="10pt"/>
    </style:style>
    <style:style style:name="T521_20" style:family="text">
      <style:text-properties fo:font-size="10pt" style:font-size-asian="10pt" style:font-size-complex="10pt"/>
    </style:style>
    <style:style style:name="T521_21" style:family="text">
      <style:text-properties fo:font-size="10pt" style:font-size-asian="10pt" style:font-size-complex="10pt"/>
    </style:style>
    <style:style style:name="P522" style:family="paragraph" style:parent-style-name="Normal">
      <style:text-properties fo:font-size="10pt" style:font-size-asian="10pt"/>
    </style:style>
    <style:style style:name="P523" style:family="paragraph" style:parent-style-name="Normal"/>
    <style:style style:name="T523_1" style:family="text">
      <style:text-properties fo:font-size="10pt" style:font-size-asian="10pt" style:font-size-complex="10pt"/>
    </style:style>
    <style:style style:name="T523_2" style:family="text">
      <style:text-properties fo:font-size="10pt" style:font-size-asian="10pt" style:font-size-complex="10pt"/>
    </style:style>
    <style:style style:name="T523_3" style:family="text">
      <style:text-properties fo:font-size="10pt" style:font-size-asian="10pt" style:font-size-complex="10pt"/>
    </style:style>
    <style:style style:name="T523_4" style:family="text">
      <style:text-properties fo:font-size="10pt" style:font-size-asian="10pt" style:font-size-complex="10pt"/>
    </style:style>
    <style:style style:name="T523_5" style:family="text">
      <style:text-properties fo:font-size="10pt" style:font-size-asian="10pt" style:font-size-complex="10pt"/>
    </style:style>
    <style:style style:name="T523_6" style:family="text">
      <style:text-properties fo:font-size="10pt" style:font-size-asian="10pt" style:font-size-complex="10pt"/>
    </style:style>
    <style:style style:name="T523_7" style:family="text">
      <style:text-properties fo:font-size="10pt" style:font-size-asian="10pt" style:font-size-complex="10pt"/>
    </style:style>
    <style:style style:name="T523_8" style:family="text">
      <style:text-properties fo:font-size="10pt" style:font-size-asian="10pt" style:font-size-complex="10pt"/>
    </style:style>
    <style:style style:name="T523_9" style:family="text">
      <style:text-properties fo:font-size="10pt" style:font-size-asian="10pt" style:font-size-complex="10pt"/>
    </style:style>
    <style:style style:name="T523_10" style:family="text">
      <style:text-properties fo:font-size="10pt" style:font-size-asian="10pt" style:font-size-complex="10pt"/>
    </style:style>
    <style:style style:name="T523_11" style:family="text">
      <style:text-properties fo:font-size="10pt" style:font-size-asian="10pt" style:font-size-complex="10pt"/>
    </style:style>
    <style:style style:name="T523_12" style:family="text">
      <style:text-properties fo:font-size="10pt" style:font-size-asian="10pt" style:font-size-complex="10pt"/>
    </style:style>
    <style:style style:name="T523_13" style:family="text">
      <style:text-properties fo:font-size="10pt" style:font-size-asian="10pt" style:font-size-complex="10pt"/>
    </style:style>
    <style:style style:name="T523_14" style:family="text">
      <style:text-properties fo:font-size="10pt" style:font-size-asian="10pt" style:font-size-complex="10pt"/>
    </style:style>
    <style:style style:name="T523_15" style:family="text">
      <style:text-properties fo:font-size="10pt" style:font-size-asian="10pt" style:font-size-complex="10pt"/>
    </style:style>
    <style:style style:name="T523_16" style:family="text">
      <style:text-properties fo:font-size="10pt" style:font-size-asian="10pt" style:font-size-complex="10pt"/>
    </style:style>
    <style:style style:name="P524" style:family="paragraph" style:parent-style-name="Normal">
      <style:text-properties fo:font-size="10pt" style:font-size-asian="10pt"/>
    </style:style>
    <style:style style:name="P525" style:family="paragraph" style:parent-style-name="Normal"/>
    <style:style style:name="T525_1" style:family="text">
      <style:text-properties fo:font-size="10pt" style:font-size-asian="10pt" style:font-size-complex="10pt"/>
    </style:style>
    <style:style style:name="T525_2" style:family="text">
      <style:text-properties fo:font-size="10pt" style:font-size-asian="10pt" style:font-size-complex="10pt"/>
    </style:style>
    <style:style style:name="T525_3" style:family="text">
      <style:text-properties fo:font-size="10pt" style:font-size-asian="10pt" style:font-size-complex="10pt"/>
    </style:style>
    <style:style style:name="T525_4" style:family="text">
      <style:text-properties fo:font-size="10pt" style:font-size-asian="10pt" style:font-size-complex="10pt"/>
    </style:style>
    <style:style style:name="T525_5" style:family="text">
      <style:text-properties fo:font-size="10pt" style:font-size-asian="10pt" style:font-size-complex="10pt"/>
    </style:style>
    <style:style style:name="T525_6" style:family="text">
      <style:text-properties fo:font-size="10pt" style:font-size-asian="10pt" style:font-size-complex="10pt"/>
    </style:style>
    <style:style style:name="T525_7" style:family="text">
      <style:text-properties fo:font-size="10pt" style:font-size-asian="10pt" style:font-size-complex="10pt"/>
    </style:style>
    <style:style style:name="T525_8" style:family="text">
      <style:text-properties fo:font-size="10pt" style:font-size-asian="10pt" style:font-size-complex="10pt"/>
    </style:style>
    <style:style style:name="T525_9" style:family="text">
      <style:text-properties fo:font-size="10pt" style:font-size-asian="10pt" style:font-size-complex="10pt"/>
    </style:style>
    <style:style style:name="T525_10" style:family="text">
      <style:text-properties fo:font-size="10pt" style:font-size-asian="10pt" style:font-size-complex="10pt"/>
    </style:style>
    <style:style style:name="T525_11" style:family="text">
      <style:text-properties fo:font-size="10pt" style:font-size-asian="10pt" style:font-size-complex="10pt"/>
    </style:style>
    <style:style style:name="T525_12" style:family="text">
      <style:text-properties fo:font-size="10pt" style:font-size-asian="10pt" style:font-size-complex="10pt"/>
    </style:style>
    <style:style style:name="T525_13" style:family="text">
      <style:text-properties fo:font-size="10pt" style:font-size-asian="10pt" style:font-size-complex="10pt"/>
    </style:style>
    <style:style style:name="T525_14" style:family="text">
      <style:text-properties fo:font-size="10pt" style:font-size-asian="10pt" style:font-size-complex="10pt"/>
    </style:style>
    <style:style style:name="T525_15" style:family="text">
      <style:text-properties fo:font-size="10pt" style:font-size-asian="10pt" style:font-size-complex="10pt"/>
    </style:style>
    <style:style style:name="T525_16" style:family="text">
      <style:text-properties fo:font-size="10pt" style:font-size-asian="10pt" style:font-size-complex="10pt"/>
    </style:style>
    <style:style style:name="P526" style:family="paragraph" style:parent-style-name="Normal">
      <style:text-properties fo:font-size="10pt" style:font-size-asian="10pt"/>
    </style:style>
    <style:style style:name="P527" style:family="paragraph" style:parent-style-name="Normal"/>
    <style:style style:name="T527_1" style:family="text">
      <style:text-properties fo:font-size="10pt" style:font-size-asian="10pt" style:font-size-complex="10pt"/>
    </style:style>
    <style:style style:name="T527_2" style:family="text">
      <style:text-properties fo:font-size="10pt" style:font-size-asian="10pt" style:font-size-complex="10pt"/>
    </style:style>
    <style:style style:name="T527_3" style:family="text">
      <style:text-properties fo:font-size="10pt" style:font-size-asian="10pt" style:font-size-complex="10pt"/>
    </style:style>
    <style:style style:name="T527_4" style:family="text">
      <style:text-properties fo:font-size="10pt" style:font-size-asian="10pt" style:font-size-complex="10pt"/>
    </style:style>
    <style:style style:name="T527_5" style:family="text">
      <style:text-properties fo:font-size="10pt" style:font-size-asian="10pt" style:font-size-complex="10pt"/>
    </style:style>
    <style:style style:name="T527_6" style:family="text">
      <style:text-properties fo:font-size="10pt" style:font-size-asian="10pt" style:font-size-complex="10pt"/>
    </style:style>
    <style:style style:name="T527_7" style:family="text">
      <style:text-properties fo:font-size="10pt" style:font-size-asian="10pt" style:font-size-complex="10pt"/>
    </style:style>
    <style:style style:name="T527_8" style:family="text">
      <style:text-properties fo:font-size="10pt" style:font-size-asian="10pt" style:font-size-complex="10pt"/>
    </style:style>
    <style:style style:name="T527_9" style:family="text">
      <style:text-properties fo:font-size="10pt" style:font-size-asian="10pt" style:font-size-complex="10pt"/>
    </style:style>
    <style:style style:name="P528" style:family="paragraph" style:parent-style-name="Normal">
      <style:text-properties fo:font-size="10pt" style:font-size-asian="10pt"/>
    </style:style>
    <style:style style:name="P529" style:family="paragraph" style:parent-style-name="Normal"/>
    <style:style style:name="T529_1" style:family="text">
      <style:text-properties fo:font-size="10pt" style:font-size-asian="10pt" style:font-size-complex="10pt"/>
    </style:style>
    <style:style style:name="T529_2" style:family="text">
      <style:text-properties fo:font-size="10pt" style:font-size-asian="10pt" style:font-size-complex="10pt"/>
    </style:style>
    <style:style style:name="T529_3" style:family="text">
      <style:text-properties fo:font-size="10pt" style:font-size-asian="10pt" style:font-size-complex="10pt"/>
    </style:style>
    <style:style style:name="T529_4" style:family="text">
      <style:text-properties fo:font-size="10pt" style:font-size-asian="10pt" style:font-size-complex="10pt"/>
    </style:style>
    <style:style style:name="T529_5" style:family="text">
      <style:text-properties fo:font-size="10pt" style:font-size-asian="10pt" style:font-size-complex="10pt"/>
    </style:style>
    <style:style style:name="T529_6" style:family="text">
      <style:text-properties fo:font-size="10pt" style:font-size-asian="10pt" style:font-size-complex="10pt"/>
    </style:style>
    <style:style style:name="T529_7" style:family="text">
      <style:text-properties fo:font-size="10pt" style:font-size-asian="10pt" style:font-size-complex="10pt"/>
    </style:style>
    <style:style style:name="P530" style:family="paragraph" style:parent-style-name="Normal">
      <style:text-properties fo:font-size="10pt" style:font-size-asian="10pt"/>
    </style:style>
    <style:style style:name="P531" style:family="paragraph" style:parent-style-name="Normal"/>
    <style:style style:name="T531_1" style:family="text">
      <style:text-properties fo:font-size="10pt" style:font-size-asian="10pt" style:font-size-complex="10pt"/>
    </style:style>
    <style:style style:name="T531_2" style:family="text">
      <style:text-properties fo:font-size="10pt" style:font-size-asian="10pt" style:font-size-complex="10pt"/>
    </style:style>
    <style:style style:name="T531_3" style:family="text">
      <style:text-properties fo:font-size="10pt" style:font-size-asian="10pt" style:font-size-complex="10pt"/>
    </style:style>
    <style:style style:name="T531_4" style:family="text">
      <style:text-properties fo:font-size="10pt" style:font-size-asian="10pt" style:font-size-complex="10pt"/>
    </style:style>
    <style:style style:name="T531_5" style:family="text">
      <style:text-properties fo:font-size="10pt" style:font-size-asian="10pt" style:font-size-complex="10pt"/>
    </style:style>
    <style:style style:name="T531_6" style:family="text">
      <style:text-properties fo:font-size="10pt" style:font-size-asian="10pt" style:font-size-complex="10pt"/>
    </style:style>
    <style:style style:name="P532" style:family="paragraph" style:parent-style-name="Normal">
      <style:text-properties fo:font-size="10pt" style:font-size-asian="10pt" style:font-size-complex="10pt"/>
    </style:style>
    <style:style style:name="P533" style:family="paragraph" style:parent-style-name="Normal"/>
    <style:style style:name="T533_1" style:family="text">
      <style:text-properties fo:font-size="10pt" style:font-size-asian="10pt"/>
    </style:style>
    <style:style style:name="T533_2" style:family="text">
      <style:text-properties fo:font-size="10pt" style:font-size-asian="10pt"/>
    </style:style>
    <style:style style:name="T533_3" style:family="text">
      <style:text-properties fo:font-size="10pt" style:font-size-asian="10pt"/>
    </style:style>
    <style:style style:name="T533_4" style:family="text">
      <style:text-properties fo:font-size="10pt" style:font-size-asian="10pt"/>
    </style:style>
    <style:style style:name="T533_5" style:family="text">
      <style:text-properties fo:font-size="10pt" style:font-size-asian="10pt"/>
    </style:style>
    <style:style style:name="T533_6" style:family="text">
      <style:text-properties fo:font-size="10pt" style:font-size-asian="10pt"/>
    </style:style>
    <style:style style:name="T533_7" style:family="text">
      <style:text-properties fo:font-size="10pt" style:font-size-asian="10pt"/>
    </style:style>
    <style:style style:name="T533_8" style:family="text">
      <style:text-properties fo:font-size="10pt" style:font-size-asian="10pt"/>
    </style:style>
    <style:style style:name="T533_9" style:family="text">
      <style:text-properties fo:font-size="10pt" style:font-size-asian="10pt"/>
    </style:style>
    <style:style style:name="T533_10" style:family="text">
      <style:text-properties fo:font-size="10pt" style:font-size-asian="10pt"/>
    </style:style>
    <style:style style:name="T533_11" style:family="text">
      <style:text-properties fo:font-size="10pt" style:font-size-asian="10pt"/>
    </style:style>
    <style:style style:name="P534" style:family="paragraph" style:parent-style-name="Normal">
      <style:text-properties fo:font-size="10pt" style:font-size-asian="10pt"/>
    </style:style>
    <style:style style:name="P535" style:family="paragraph" style:parent-style-name="Normal"/>
    <style:style style:name="T535_1" style:family="text">
      <style:text-properties fo:font-size="10pt" style:font-size-asian="10pt"/>
    </style:style>
    <style:style style:name="T535_2" style:family="text">
      <style:text-properties fo:font-size="10pt" style:font-size-asian="10pt"/>
    </style:style>
    <style:style style:name="T535_3" style:family="text">
      <style:text-properties fo:font-size="10pt" style:font-size-asian="10pt"/>
    </style:style>
    <style:style style:name="T535_4" style:family="text">
      <style:text-properties fo:font-size="10pt" style:font-size-asian="10pt"/>
    </style:style>
    <style:style style:name="T535_5" style:family="text">
      <style:text-properties fo:font-size="10pt" style:font-size-asian="10pt"/>
    </style:style>
    <style:style style:name="T535_6" style:family="text">
      <style:text-properties fo:font-size="10pt" style:font-size-asian="10pt"/>
    </style:style>
    <style:style style:name="T535_7" style:family="text">
      <style:text-properties fo:font-size="10pt" style:font-size-asian="10pt"/>
    </style:style>
    <style:style style:name="T535_8" style:family="text">
      <style:text-properties fo:font-size="10pt" style:font-size-asian="10pt"/>
    </style:style>
    <style:style style:name="T535_9" style:family="text">
      <style:text-properties fo:font-size="10pt" style:font-size-asian="10pt"/>
    </style:style>
    <style:style style:name="P536" style:family="paragraph" style:parent-style-name="Normal">
      <style:text-properties fo:font-size="10pt" style:font-size-asian="10pt"/>
    </style:style>
    <style:style style:name="P537" style:family="paragraph" style:parent-style-name="Normal"/>
    <style:style style:name="T537_1" style:family="text">
      <style:text-properties fo:font-size="10pt" style:font-size-asian="10pt"/>
    </style:style>
    <style:style style:name="T537_2" style:family="text">
      <style:text-properties fo:font-size="10pt" style:font-size-asian="10pt"/>
    </style:style>
    <style:style style:name="T537_3" style:family="text">
      <style:text-properties fo:font-size="10pt" style:font-size-asian="10pt"/>
    </style:style>
    <style:style style:name="T537_4" style:family="text">
      <style:text-properties fo:font-size="10pt" style:font-size-asian="10pt"/>
    </style:style>
    <style:style style:name="T537_5" style:family="text">
      <style:text-properties fo:font-size="10pt" style:font-size-asian="10pt"/>
    </style:style>
    <style:style style:name="T537_6" style:family="text">
      <style:text-properties fo:font-size="10pt" style:font-size-asian="10pt"/>
    </style:style>
    <style:style style:name="T537_7" style:family="text">
      <style:text-properties fo:font-size="10pt" style:font-size-asian="10pt"/>
    </style:style>
    <style:style style:name="T537_8" style:family="text">
      <style:text-properties fo:font-size="10pt" style:font-size-asian="10pt"/>
    </style:style>
    <style:style style:name="T537_9" style:family="text">
      <style:text-properties fo:font-size="10pt" style:font-size-asian="10pt"/>
    </style:style>
    <style:style style:name="T537_10" style:family="text">
      <style:text-properties fo:font-size="10pt" style:font-size-asian="10pt"/>
    </style:style>
    <style:style style:name="T537_11" style:family="text">
      <style:text-properties fo:font-size="10pt" style:font-size-asian="10pt"/>
    </style:style>
    <style:style style:name="P538" style:family="paragraph" style:parent-style-name="Normal">
      <style:text-properties fo:font-size="10pt" style:font-size-asian="10pt"/>
    </style:style>
    <style:style style:name="P539" style:family="paragraph" style:parent-style-name="Normal"/>
    <style:style style:name="T539_1" style:family="text">
      <style:text-properties fo:font-size="10pt" style:font-size-asian="10pt"/>
    </style:style>
    <style:style style:name="P540" style:family="paragraph" style:parent-style-name="List_20_Paragraph">
      <style:paragraph-properties fo:margin-bottom="0cm"/>
      <style:text-properties fo:font-size="10pt" style:font-size-asian="10pt"/>
    </style:style>
    <style:style style:name="P541" style:family="paragraph" style:parent-style-name="Normal">
      <style:paragraph-properties fo:break-before="page"/>
    </style:style>
    <style:style style:name="P542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42_1" style:family="text">
      <style:text-properties fo:font-size="14pt" style:font-size-asian="14pt" style:font-size-complex="11pt" fo:font-weight="bold" style:font-weight-asian="bold"/>
    </style:style>
    <style:style style:name="T542_2" style:family="text">
      <style:text-properties fo:font-size="14pt" style:font-size-asian="14pt" style:font-size-complex="11pt" fo:font-weight="bold" style:font-weight-asian="bold"/>
    </style:style>
    <style:style style:name="T542_3" style:family="text">
      <style:text-properties fo:font-size="14pt" style:font-size-asian="14pt" style:font-size-complex="11pt" fo:font-weight="bold" style:font-weight-asian="bold"/>
    </style:style>
    <style:style style:name="P543" style:family="paragraph" style:parent-style-name="Normal">
      <style:text-properties fo:font-size="10pt" style:font-size-asian="10pt" style:font-size-complex="11pt" style:font-weight-complex="bold"/>
    </style:style>
    <style:style style:name="P544" style:family="paragraph" style:parent-style-name="Normal">
      <style:paragraph-properties fo:text-align="justify"/>
    </style:style>
    <style:style style:name="T544_1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P545" style:family="paragraph" style:parent-style-name="Comment_20_Text">
      <style:paragraph-properties fo:text-align="justify"/>
      <style:text-properties style:font-name-complex="Calibri"/>
    </style:style>
    <style:style style:name="P546" style:family="paragraph" style:parent-style-name="Normal"/>
    <style:style style:name="T546_1" style:family="text">
      <style:text-properties fo:font-size="10pt" style:font-size-asian="10pt" style:font-name-complex="Calibri" style:font-size-complex="10pt"/>
    </style:style>
    <style:style style:name="P547" style:family="paragraph" style:parent-style-name="Normal">
      <style:text-properties fo:font-size="10pt" style:font-size-asian="10pt" style:font-name-complex="Calibri" style:font-size-complex="10pt"/>
    </style:style>
    <style:style style:name="P548" style:family="paragraph" style:parent-style-name="Normal"/>
    <style:style style:name="T548_1" style:family="text">
      <style:text-properties fo:font-size="10pt" style:font-size-asian="10pt" style:font-name-complex="Calibri" style:font-size-complex="10pt"/>
    </style:style>
    <style:style style:name="T548_2" style:family="text">
      <style:text-properties fo:font-size="10pt" style:font-size-asian="10pt" style:font-name-complex="Calibri" style:font-size-complex="10pt"/>
    </style:style>
    <style:style style:name="T548_3" style:family="text">
      <style:text-properties fo:font-size="10pt" style:font-size-asian="10pt" style:font-name-complex="Calibri" style:font-size-complex="10pt"/>
    </style:style>
    <style:style style:name="T548_4" style:family="text">
      <style:text-properties fo:font-size="10pt" style:font-size-asian="10pt" style:font-name-complex="Calibri" style:font-size-complex="10pt"/>
    </style:style>
    <style:style style:name="T548_5" style:family="text">
      <style:text-properties fo:font-size="10pt" style:font-size-asian="10pt" style:font-name-complex="Calibri" style:font-size-complex="10pt"/>
    </style:style>
    <style:style style:name="T548_6" style:family="text">
      <style:text-properties fo:font-size="10pt" style:font-size-asian="10pt" style:font-name-complex="Calibri" style:font-size-complex="10pt"/>
    </style:style>
    <style:style style:name="T548_7" style:family="text">
      <style:text-properties fo:font-size="10pt" style:font-size-asian="10pt" style:font-name-complex="Calibri" style:font-size-complex="10pt"/>
    </style:style>
    <style:style style:name="P549" style:family="paragraph" style:parent-style-name="Normal">
      <style:text-properties fo:font-size="10pt" style:font-size-asian="10pt" style:font-name-complex="Calibri" style:font-size-complex="10pt"/>
    </style:style>
    <style:style style:name="P550" style:family="paragraph" style:parent-style-name="Normal"/>
    <style:style style:name="T550_1" style:family="text">
      <style:text-properties fo:font-size="10pt" style:font-size-asian="10pt" style:font-name-complex="Calibri" style:font-size-complex="10pt"/>
    </style:style>
    <style:style style:name="P551" style:family="paragraph" style:parent-style-name="Normal">
      <style:text-properties fo:font-size="10pt" style:font-size-asian="10pt" style:font-name-complex="Calibri" style:font-size-complex="10pt"/>
    </style:style>
    <style:style style:name="P552" style:family="paragraph" style:parent-style-name="Normal"/>
    <style:style style:name="T552_1" style:family="text">
      <style:text-properties fo:font-size="10pt" style:font-size-asian="10pt" style:font-size-complex="10pt"/>
    </style:style>
    <style:style style:name="T552_2" style:family="text">
      <style:text-properties fo:font-size="10pt" style:font-size-asian="10pt" style:font-size-complex="10pt"/>
    </style:style>
    <style:style style:name="T552_3" style:family="text">
      <style:text-properties fo:font-size="10pt" style:font-size-asian="10pt" style:font-size-complex="10pt"/>
    </style:style>
    <style:style style:name="T552_4" style:family="text">
      <style:text-properties fo:font-size="10pt" style:font-size-asian="10pt" style:font-size-complex="10pt"/>
    </style:style>
    <style:style style:name="T552_5" style:family="text">
      <style:text-properties fo:font-size="10pt" style:font-size-asian="10pt" style:font-size-complex="10pt"/>
    </style:style>
    <style:style style:name="T552_6" style:family="text">
      <style:text-properties fo:font-size="10pt" style:font-size-asian="10pt" style:font-size-complex="10pt"/>
    </style:style>
    <style:style style:name="T552_7" style:family="text">
      <style:text-properties fo:font-size="10pt" style:font-size-asian="10pt" style:font-size-complex="10pt"/>
    </style:style>
    <style:style style:name="T552_8" style:family="text">
      <style:text-properties fo:font-size="10pt" style:font-size-asian="10pt" style:font-size-complex="10pt"/>
    </style:style>
    <style:style style:name="T552_9" style:family="text">
      <style:text-properties fo:font-size="10pt" style:font-size-asian="10pt" style:font-size-complex="10pt"/>
    </style:style>
    <style:style style:name="T552_10" style:family="text">
      <style:text-properties fo:font-size="10pt" style:font-size-asian="10pt" style:font-size-complex="10pt"/>
    </style:style>
    <style:style style:name="T552_11" style:family="text">
      <style:text-properties fo:font-size="10pt" style:font-size-asian="10pt" style:font-size-complex="10pt"/>
    </style:style>
    <style:style style:name="T552_12" style:family="text">
      <style:text-properties fo:font-size="10pt" style:font-size-asian="10pt" style:font-size-complex="10pt"/>
    </style:style>
    <style:style style:name="T552_13" style:family="text">
      <style:text-properties fo:font-size="10pt" style:font-size-asian="10pt" style:font-size-complex="10pt"/>
    </style:style>
    <style:style style:name="T552_14" style:family="text">
      <style:text-properties fo:font-size="10pt" style:font-size-asian="10pt" style:font-size-complex="10pt"/>
    </style:style>
    <style:style style:name="T552_15" style:family="text">
      <style:text-properties fo:font-size="10pt" style:font-size-asian="10pt" style:font-size-complex="10pt"/>
    </style:style>
    <style:style style:name="T552_16" style:family="text">
      <style:text-properties fo:font-size="10pt" style:font-size-asian="10pt" style:font-size-complex="10pt"/>
    </style:style>
    <style:style style:name="P553" style:family="paragraph" style:parent-style-name="Normal">
      <style:text-properties fo:font-size="10pt" style:font-size-asian="10pt" style:font-name-complex="Calibri" style:font-size-complex="10pt"/>
    </style:style>
    <style:style style:name="P554" style:family="paragraph" style:parent-style-name="Normal"/>
    <style:style style:name="T554_1" style:family="text">
      <style:text-properties fo:font-size="10pt" style:font-size-asian="10pt" style:font-name-complex="Calibri" style:font-size-complex="10pt"/>
    </style:style>
    <style:style style:name="T554_2" style:family="text">
      <style:text-properties fo:font-size="10pt" style:font-size-asian="10pt" style:font-name-complex="Calibri" style:font-size-complex="10pt"/>
    </style:style>
    <style:style style:name="T554_3" style:family="text">
      <style:text-properties fo:font-size="10pt" style:font-size-asian="10pt" style:font-name-complex="Calibri" style:font-size-complex="10pt"/>
    </style:style>
    <style:style style:name="T554_4" style:family="text">
      <style:text-properties fo:font-size="10pt" style:font-size-asian="10pt" style:font-name-complex="Calibri" style:font-size-complex="10pt"/>
    </style:style>
    <style:style style:name="T554_5" style:family="text">
      <style:text-properties fo:font-size="10pt" style:font-size-asian="10pt" style:font-name-complex="Calibri" style:font-size-complex="10pt"/>
    </style:style>
    <style:style style:name="T554_6" style:family="text">
      <style:text-properties fo:font-size="10pt" style:font-size-asian="10pt" style:font-name-complex="Calibri" style:font-size-complex="10pt"/>
    </style:style>
    <style:style style:name="T554_7" style:family="text">
      <style:text-properties fo:font-size="10pt" style:font-size-asian="10pt" style:font-name-complex="Calibri" style:font-size-complex="10pt"/>
    </style:style>
    <style:style style:name="T554_8" style:family="text">
      <style:text-properties fo:font-size="10pt" style:font-size-asian="10pt" style:font-name-complex="Calibri" style:font-size-complex="10pt"/>
    </style:style>
    <style:style style:name="T554_9" style:family="text">
      <style:text-properties fo:font-size="10pt" style:font-size-asian="10pt" style:font-name-complex="Calibri" style:font-size-complex="10pt"/>
    </style:style>
    <style:style style:name="T554_10" style:family="text">
      <style:text-properties fo:font-size="10pt" style:font-size-asian="10pt" style:font-name-complex="Calibri" style:font-size-complex="10pt"/>
    </style:style>
    <style:style style:name="T554_11" style:family="text">
      <style:text-properties fo:font-size="10pt" style:font-size-asian="10pt" style:font-name-complex="Calibri" style:font-size-complex="10pt"/>
    </style:style>
    <style:style style:name="T554_12" style:family="text">
      <style:text-properties fo:font-size="10pt" style:font-size-asian="10pt" style:font-name-complex="Calibri" style:font-size-complex="10pt"/>
    </style:style>
    <style:style style:name="T554_13" style:family="text">
      <style:text-properties fo:font-size="10pt" style:font-size-asian="10pt" style:font-name-complex="Calibri" style:font-size-complex="10pt"/>
    </style:style>
    <style:style style:name="P555" style:family="paragraph" style:parent-style-name="Normal">
      <style:text-properties fo:font-size="10pt" style:font-size-asian="10pt" style:font-name-complex="Calibri" style:font-size-complex="10pt"/>
    </style:style>
    <style:style style:name="P556" style:family="paragraph" style:parent-style-name="Normal"/>
    <style:style style:name="T556_1" style:family="text">
      <style:text-properties fo:font-size="10pt" style:font-size-asian="10pt" style:font-name-complex="Calibri" style:font-size-complex="10pt"/>
    </style:style>
    <style:style style:name="T556_2" style:family="text">
      <style:text-properties fo:font-size="10pt" style:font-size-asian="10pt" style:font-name-complex="Calibri" style:font-size-complex="10pt"/>
    </style:style>
    <style:style style:name="T556_3" style:family="text">
      <style:text-properties fo:font-size="10pt" style:font-size-asian="10pt" style:font-name-complex="Calibri" style:font-size-complex="10pt"/>
    </style:style>
    <style:style style:name="T556_4" style:family="text">
      <style:text-properties fo:font-size="10pt" style:font-size-asian="10pt" style:font-name-complex="Calibri" style:font-size-complex="10pt"/>
    </style:style>
    <style:style style:name="P557" style:family="paragraph" style:parent-style-name="Normal">
      <style:text-properties fo:font-size="10pt" style:font-size-asian="10pt" style:font-name-complex="Calibri" style:font-size-complex="10pt"/>
    </style:style>
    <style:style style:name="P558" style:family="paragraph" style:parent-style-name="Normal"/>
    <style:style style:name="T558_1" style:family="text">
      <style:text-properties fo:font-size="10pt" style:font-size-asian="10pt" style:font-name-complex="Calibri" style:font-size-complex="10pt"/>
    </style:style>
    <style:style style:name="P559" style:family="paragraph" style:parent-style-name="Normal">
      <style:text-properties fo:font-size="10pt" style:font-size-asian="10pt" style:font-name-complex="Calibri" style:font-size-complex="10pt"/>
    </style:style>
    <style:style style:name="P560" style:family="paragraph" style:parent-style-name="Normal"/>
    <style:style style:name="T560_1" style:family="text">
      <style:text-properties fo:font-size="10pt" style:font-size-asian="10pt" style:font-name-complex="Calibri" style:font-size-complex="10pt"/>
    </style:style>
    <style:style style:name="P561" style:family="paragraph" style:parent-style-name="Normal">
      <style:text-properties fo:font-size="10pt" style:font-size-asian="10pt" style:font-name-complex="Calibri" style:font-size-complex="10pt"/>
    </style:style>
    <style:style style:name="P562" style:family="paragraph" style:parent-style-name="Normal"/>
    <style:style style:name="T562_1" style:family="text">
      <style:text-properties fo:font-size="10pt" style:font-size-asian="10pt" style:font-name-complex="Calibri" style:font-size-complex="10pt"/>
    </style:style>
    <style:style style:name="T562_2" style:family="text">
      <style:text-properties fo:font-size="10pt" style:font-size-asian="10pt" style:font-name-complex="Calibri" style:font-size-complex="10pt"/>
    </style:style>
    <style:style style:name="T562_3" style:family="text">
      <style:text-properties fo:font-size="10pt" style:font-size-asian="10pt" style:font-name-complex="Calibri" style:font-size-complex="10pt"/>
    </style:style>
    <style:style style:name="T562_4" style:family="text">
      <style:text-properties fo:font-size="10pt" style:font-size-asian="10pt" style:font-name-complex="Calibri" style:font-size-complex="10pt"/>
    </style:style>
    <style:style style:name="T562_5" style:family="text">
      <style:text-properties fo:font-size="10pt" style:font-size-asian="10pt" style:font-name-complex="Calibri" style:font-size-complex="10pt"/>
    </style:style>
    <style:style style:name="P563" style:family="paragraph" style:parent-style-name="Normal">
      <style:text-properties fo:font-size="10pt" style:font-size-asian="10pt" style:font-name-complex="Calibri" style:font-size-complex="10pt"/>
    </style:style>
    <style:style style:name="P564" style:family="paragraph" style:parent-style-name="Normal"/>
    <style:style style:name="T564_1" style:family="text">
      <style:text-properties fo:font-size="10pt" style:font-size-asian="10pt" style:font-name-complex="Calibri" style:font-size-complex="10pt"/>
    </style:style>
    <style:style style:name="T564_2" style:family="text">
      <style:text-properties fo:font-size="10pt" style:font-size-asian="10pt" style:font-name-complex="Calibri" style:font-size-complex="10pt"/>
    </style:style>
    <style:style style:name="T564_3" style:family="text">
      <style:text-properties fo:font-size="10pt" style:font-size-asian="10pt" style:font-name-complex="Calibri" style:font-size-complex="10pt"/>
    </style:style>
    <style:style style:name="T564_4" style:family="text">
      <style:text-properties fo:font-size="10pt" style:font-size-asian="10pt" style:font-name-complex="Calibri" style:font-size-complex="10pt"/>
    </style:style>
    <style:style style:name="T564_5" style:family="text">
      <style:text-properties fo:font-size="10pt" style:font-size-asian="10pt" style:font-name-complex="Calibri" style:font-size-complex="10pt"/>
    </style:style>
    <style:style style:name="P565" style:family="paragraph" style:parent-style-name="Normal">
      <style:text-properties fo:font-size="10pt" style:font-size-asian="10pt" style:font-size-complex="10pt"/>
    </style:style>
    <style:style style:name="Table10" style:family="table">
      <style:table-properties table:align="left" style:width="16.252cm" fo:margin-left="-0.009cm"/>
    </style:style>
    <style:style style:name="Column45" style:family="table-column">
      <style:table-column-properties style:column-width="4.251cm"/>
    </style:style>
    <style:style style:name="Column46" style:family="table-column">
      <style:table-column-properties style:column-width="4cm"/>
    </style:style>
    <style:style style:name="Column47" style:family="table-column">
      <style:table-column-properties style:column-width="3.501cm"/>
    </style:style>
    <style:style style:name="Column48" style:family="table-column">
      <style:table-column-properties style:column-width="4.5cm"/>
    </style:style>
    <style:style style:name="Row61" style:family="table-row"/>
    <style:style style:name="Cell18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paragraph-properties fo:line-height="100%" fo:margin-bottom="0cm"/>
    </style:style>
    <style:style style:name="T56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paragraph-properties fo:line-height="100%" fo:margin-bottom="0cm"/>
    </style:style>
    <style:style style:name="T5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6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6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6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68" style:family="paragraph" style:parent-style-name="Normal">
      <style:paragraph-properties fo:line-height="100%" fo:margin-bottom="0cm"/>
    </style:style>
    <style:style style:name="T56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6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6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6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8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line-height="100%" fo:margin-bottom="0cm"/>
    </style:style>
    <style:style style:name="T56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line-height="100%" fo:margin-bottom="0cm"/>
    </style:style>
    <style:style style:name="T570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570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570_3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570_4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571" style:family="paragraph" style:parent-style-name="Normal">
      <style:paragraph-properties fo:line-height="100%" fo:margin-bottom="0cm"/>
    </style:style>
    <style:style style:name="T5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1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571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72" style:family="paragraph" style:parent-style-name="Normal"/>
  </office:automatic-styles>
  <office:body>
    <office:text>
      <text:h text:style-name="P1" text:outline-level="2"><text:span text:style-name="T1_1">EDT2<text:s/>Year<text:s/>4<text:s/>Annual<text:s/>Review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Emergency<text:s/>Deployments<text:s/>Team<text:s/>2 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39.7m</text:span></text:p>
          </table:table-cell>
          <table:covered-table-cell/>
          <table:table-cell table:style-name="Cell3">
            <text:p text:style-name="P5"><text:span text:style-name="T5_1">Review<text:s/></text:span><text:span text:style-name="T5_2">d</text:span><text:span text:style-name="T5_3">ate:<text:s/></text:span><text:span text:style-name="T5_4">23</text:span><text:span text:style-name="T5_5">/07/202</text:span><text:span text:style-name="T5_6">6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:<text:s/></text:span><text:span text:style-name="T6_2">301054</text:span></text:p>
            <text:p text:style-name="P7"/>
          </table:table-cell>
          <table:table-cell table:style-name="Cell5">
            <text:p text:style-name="P8"><text:span text:style-name="T8_1">AMP<text:s/>start<text:s/>d</text:span><text:span text:style-name="T8_2">ate:</text:span><text:span text:style-name="T8_3"><text:s/></text:span><text:span text:style-name="T8_4">12/07/2022</text:span></text:p>
          </table:table-cell>
          <table:table-cell table:style-name="Cell6">
            <text:p text:style-name="P9"><text:span text:style-name="T9_1">AMP<text:s/>end<text:s/>d</text:span><text:span text:style-name="T9_2">ate:</text:span><text:span text:style-name="T9_3"><text:s/></text:span><text:span text:style-name="T9_4">12/07/2029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>
            <text:p text:style-name="P13"><text:span text:style-name="T13_1">22/23</text:span></text:p>
          </table:table-cell>
          <table:table-cell table:style-name="Cell9">
            <text:p text:style-name="P14"><text:span text:style-name="T14_1">23/24</text:span></text:p>
          </table:table-cell>
          <table:table-cell table:style-name="Cell10">
            <text:p text:style-name="P15"><text:span text:style-name="T15_1">24/25</text:span></text:p>
          </table:table-cell>
          <table:table-cell table:style-name="Cell11">
            <text:p text:style-name="P16"><text:span text:style-name="T16_1">25/26</text:span></text:p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</table:table-row>
        <table:table-row table:style-name="Row5">
          <table:table-cell table:style-name="Cell14">
            <text:p text:style-name="P19"><text:span text:style-name="T19_1">Overall<text:s/>Output<text:s/>Score</text:span></text:p>
          </table:table-cell>
          <table:table-cell table:style-name="Cell15">
            <text:p text:style-name="P20"><text:span text:style-name="T20_1">A</text:span></text:p>
          </table:table-cell>
          <table:table-cell table:style-name="Cell16">
            <text:p text:style-name="P21"><text:span text:style-name="T21_1">A+</text:span></text:p>
          </table:table-cell>
          <table:table-cell table:style-name="Cell17">
            <text:p text:style-name="P22"><text:span text:style-name="T22_1">A+</text:span></text:p>
          </table:table-cell>
          <table:table-cell table:style-name="Cell18">
            <text:p text:style-name="P23"><text:span text:style-name="T23_1">A+</text:span></text:p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</table:table-row>
        <table:table-row table:style-name="Row6">
          <table:table-cell table:style-name="Cell21">
            <text:p text:style-name="P26"><text:span text:style-name="T26_1">Overall<text:s/>programme<text:s/>risk<text:s/>rating</text:span></text:p>
          </table:table-cell>
          <table:table-cell table:style-name="Cell22">
            <text:p text:style-name="P27"><text:span text:style-name="T27_1">Moderate</text:span></text:p>
          </table:table-cell>
          <table:table-cell table:style-name="Cell23">
            <text:p text:style-name="P28"><text:span text:style-name="T28_1">Moderate</text:span></text:p>
          </table:table-cell>
          <table:table-cell table:style-name="Cell24">
            <text:p text:style-name="P29"><text:span text:style-name="T29_1">Moderate</text:span></text:p>
          </table:table-cell>
          <table:table-cell table:style-name="Cell25">
            <text:p text:style-name="P30"><text:span text:style-name="T30_1">Moderate</text:span></text:p>
          </table:table-cell>
          <table:table-cell table:style-name="Cell26">
            <text:p text:style-name="P31"/>
          </table:table-cell>
          <table:table-cell table:style-name="Cell27">
            <text:p text:style-name="P32"/>
          </table:table-cell>
        </table:table-row>
      </table:table>
      <text:p text:style-name="P33"/>
      <table:table table:style-name="Table3">
        <table:table-column table:style-name="Column11"/>
        <table:table-column table:style-name="Column12"/>
        <table:table-row table:style-name="Row7">
          <table:table-cell table:style-name="Cell28">
            <text:p text:style-name="P34"><text:span text:style-name="T34_1">DevTracker<text:s/>Link<text:s/>to<text:s/>Business<text:s/>Case:<text:s/></text:span></text:p>
          </table:table-cell>
          <table:table-cell table:style-name="Cell29">
            <text:p text:style-name="P35"><text:span text:style-name="T35_1"><text:a xlink:type="simple" xlink:href="https://devtracker.fcdo.gov.uk/programme/GB-GOV-1-301054/summary"><text:span text:style-name="T35_2">DevTracker<text:s/>Programme<text:s/>GB-GOV-1-301054</text:span></text:a></text:span></text:p>
          </table:table-cell>
        </table:table-row>
        <table:table-row table:style-name="Row8">
          <table:table-cell table:style-name="Cell30">
            <text:p text:style-name="P36"><text:span text:style-name="T36_1">DevTracker<text:s/>Link<text:s/>to<text:s/></text:span><text:span text:style-name="T36_2">results<text:s/>framework</text:span><text:span text:style-name="T36_3">:<text:s/></text:span></text:p>
          </table:table-cell>
          <table:table-cell table:style-name="Cell31">
            <text:p text:style-name="P37"><text:span text:style-name="T37_1"><text:a xlink:type="simple" xlink:href="https://devtracker.fcdo.gov.uk/programme/GB-GOV-1-301054/documents"><text:span text:style-name="T37_2">DevTracker<text:s/>Programme<text:s/>GB-GOV-1-301054<text:s/>Documents</text:span></text:a></text:span></text:p>
          </table:table-cell>
        </table:table-row>
      </table:table>
      <text:p text:style-name="P38"/>
      <text:p text:style-name="P39"/>
      <text:p text:style-name="P40"><text:span text:style-name="T40_1">A.<text:s/>SUMMARY<text:s/>AND<text:s/>OVERVIEW<text:s/></text:span></text:p>
      <text:p text:style-name="P41"/>
      <text:p text:style-name="P42"><text:span text:style-name="T42_1">Description<text:s/>of<text:s/>programme<text:s/></text:span></text:p>
      <text:p text:style-name="P43"/>
      <text:p text:style-name="P44"><text:span text:style-name="T44_1">In<text:s/>the<text:s/>aftermath<text:s/>of<text:s/>disasters,<text:s/>local<text:s/>emergency<text:s/>responders<text:s/>and<text:s/>systems<text:s/>can<text:s/>become<text:s/>overwhelmed,<text:s/>risking<text:s/>further<text:s/>loss<text:s/>of<text:s/>life,<text:s/>injury<text:s/>and<text:s/>disability,<text:s/>or<text:s/>secondary<text:s/>crises<text:s/>such<text:s/>as<text:s/>disease<text:s/>outbreaks.<text:s/>The<text:s/>Emergency<text:s/>Deployments<text:s/>Team<text:s/>2<text:s/>(EDT2)<text:s/>programme<text:s/>provides<text:s/>the<text:s/>UK<text:s/>with<text:s/>bilateral<text:s/>disaster<text:s/>response<text:s/>capabilities<text:s/>to<text:s/>assist<text:s/>countries<text:s/>in<text:s/>need<text:s/>of<text:s/>international<text:s/>emergency<text:s/>medical<text:s/>or<text:s/>search<text:s/>and<text:s/>rescue<text:s/>surge<text:s/>expertise<text:s/>through<text:s/>two<text:s/>official<text:s/>UK<text:s/>teams:<text:s/>the<text:s/>UK’s<text:s/>Emergency<text:s/>Medical<text:s/>Team<text:s/>(UK-EMT)<text:s/>and<text:s/>the<text:s/>UK’s<text:s/>International<text:s/>Search<text:s/>and<text:s/>Rescue<text:s/>(UK-ISAR)<text:s/>team.<text:s/>These<text:s/>teams<text:s/>are<text:s/>designed<text:s/>to<text:s/>provide<text:s/>direct<text:s/>support<text:s/>to<text:s/>the<text:s/>host<text:s/>country’s<text:s/>Ministry<text:s/>of<text:s/>Health<text:s/>or<text:s/>Civil<text:s/>Protection<text:s/>Department<text:s/>respectively.<text:s/></text:span></text:p>
      <text:p text:style-name="P45"><text:span text:style-name="T45_1"><text:s/></text:span></text:p>
      <text:p text:style-name="P46"><text:span text:style-name="T46_1">EDT2<text:s/>is<text:s/>the<text:s/>successor<text:s/>to<text:s/>the<text:s/>EDT<text:s/>programme<text:s/>(EDT1),<text:s/>which<text:s/>concluded<text:s/>in<text:s/>June<text:s/>2022,<text:s/>and<text:s/>forms<text:s/>an<text:s/>essential<text:s/>part<text:s/>of<text:s/>the<text:s/>UK’s<text:s/>international<text:s/>emergency<text:s/>response<text:s/>toolkit.<text:s/>It<text:s/>is<text:s/>delivered<text:s/>through<text:s/>two<text:s/>external<text:s/>partners<text:s/>who<text:s/>were<text:s/>part<text:s/>of<text:s/>EDT1<text:s/>and<text:s/>were<text:s/>successful<text:s/>in<text:s/>a<text:s/>competitive<text:s/>process<text:s/>to<text:s/>manage<text:s/>these<text:s/>capabilities<text:s/>for<text:s/>the<text:s/>FCDO<text:s/>under<text:s/>the<text:s/>EDT2<text:s/>programme<text:s/>until<text:s/>2029:  <text:s/></text:span></text:p>
      <text:list text:style-name="LS22" xml:id="list0">
        <text:list-item>
          <text:p text:style-name="P47"><text:span text:style-name="T47_1"><text:a xlink:type="simple" xlink:href="https://www.uk-med.org/"><text:span text:style-name="T47_2">UK-Med</text:span></text:a></text:span><text:span text:style-name="T47_3">:<text:s/>a<text:s/>non-governmental<text:s/>organisation<text:s/>(NGO)<text:s/>with<text:s/>close<text:s/>links<text:s/>to<text:s/>the<text:s/>NHS.<text:s/>In<text:s/>partnership<text:s/>with<text:s/>FCDO<text:s/>this<text:s/>forms<text:s/>HMG’s<text:s/>only<text:s/>Emergency<text:s/>Medical<text:s/>Team<text:s/>which<text:s/>is<text:s/>classified<text:s/>by<text:s/>WHO<text:s/>as<text:s/>a<text:s/>‘Type<text:s/></text:span><text:span text:style-name="T47_4">2</text:span><text:span text:style-name="T47_5">’<text:s/>Government<text:s/>team</text:span><text:span text:style-name="T47_6"><text:note text:note-class="footnote"><text:note-citation/><text:note-body><text:p text:style-name="P48"><text:span text:style-name="T48_1"><text:s/></text:span><text:span text:style-name="T48_2">Provides<text:s/>Type<text:s/>1<text:s/>services<text:s/>plus<text:s/>general<text:s/>and<text:s/>obstetric<text:s/>surgery<text:s/>for<text:s/>trauma<text:s/>and<text:s/>other<text:s/>major<text:s/>conditions<text:s/></text:span></text:p><text:p text:style-name="P49"><text:span text:style-name="T49_1">as<text:s/>well<text:s/>as<text:s/>inpatient<text:s/>acute<text:s/>care.</text:span></text:p></text:note-body></text:note></text:span><text:span text:style-name="T49_2">.<text:s/></text:span><text:span text:style-name="T49_3">The<text:s/></text:span><text:span text:style-name="T49_4">UK<text:s/>is<text:s/>also<text:s/>classified<text:s/>as<text:s/>one<text:s/>of<text:s/>only<text:s/>two<text:s/>classified<text:s/>Rehab<text:s/>Specialised<text:s/>Care<text:s/>Team<text:s/>(SCT)</text:span><text:span text:style-name="T49_5"><text:note text:note-class="footnote"><text:note-citation/><text:note-body><text:p text:style-name="P50"><text:span text:style-name="T50_1"><text:s/></text:span><text:span text:style-name="T50_2">A<text:s/>team<text:s/>of<text:s/>at<text:s/>least<text:s/>three<text:s/>rehabilitation<text:s/>professionals,<text:s/>with<text:s/>the<text:s/>necessary<text:s/>equipment<text:s/>as<text:s/>per<text:s/>the<text:s/>minimum<text:s/>standards<text:s/>for<text:s/>a<text:s/>rehab<text:s/>Specialised<text:s/>Care<text:s/>Team<text:s/>who<text:s/>can<text:s/>embed<text:s/>into<text:s/>an<text:s/>EMT<text:s/>for<text:s/>at<text:s/>least<text:s/>3<text:s/>weeks<text:s/>or<text:s/>into<text:s/>a<text:s/>local<text:s/>facility<text:s/>for<text:s/>a<text:s/>minimum<text:s/>of<text:s/>4<text:s/>weeks.</text:span></text:p></text:note-body></text:note></text:span><text:span text:style-name="T50_3"><text:s/>delivered<text:s/>via<text:s/>the<text:s/>partnership<text:s/>with<text:s/>UK-Med.  <text:s/></text:span></text:p>
        </text:list-item>
      </text:list>
      <text:list text:style-name="LS13" xml:id="list1">
        <text:list-item>
          <text:p text:style-name="P51"><text:span text:style-name="T51_1"><text:a xlink:type="simple" xlink:href="https://www.merseyfire.gov.uk/"><text:span text:style-name="T51_2">Merseyside<text:s/>Fire<text:s/>&amp;<text:s/>Rescue<text:s/>Authority</text:span></text:a></text:span><text:span text:style-name="T51_3"><text:s/></text:span><text:span text:style-name="T51_4">(MFRA):<text:s/>a</text:span><text:span text:style-name="T51_5">n<text:s/>Arms’<text:s/>Length</text:span><text:span text:style-name="T51_6"><text:s/>Public<text:s/>Body<text:s/>which<text:s/>holds<text:s/>the<text:s/>only<text:s/>‘heavy’</text:span><text:span text:style-name="T51_7"><text:note text:note-class="footnote"><text:note-citation/><text:note-body><text:p text:style-name="P52"><text:span text:style-name="T52_1"><text:s/>A<text:s/>highly<text:s/>specialised<text:s/>urban<text:s/>search<text:s/>and<text:s/>rescue<text:s/>(USAR)<text:s/>team<text:s/>certified<text:s/>to<text:s/>international<text:s/>INSARAG<text:s/>standards,<text:s/>with<text:s/>the<text:s/>capability<text:s/>to<text:s/>conduct<text:s/>complex<text:s/>search<text:s/>and<text:s/>rescue<text:s/>operations<text:s/>in<text:s/>collapsed<text:s/>structures<text:s/>and<text:s/>deploy<text:s/>rapidly<text:s/>to<text:s/>major<text:s/>disasters.</text:span></text:p><text:p text:style-name="P53"/></text:note-body></text:note></text:span><text:span text:style-name="T53_1"><text:s/>team<text:s/>classified<text:s/>by<text:s/>OCHA<text:s/>in<text:s/>the<text:s/>UK,<text:s/>as<text:s/>well<text:s/>as<text:s/>a<text:s/>DEFRA<text:s/>standard<text:s/>flood<text:s/>rescue<text:s/>(boat<text:s/>operations)<text:s/>team.<text:s/></text:span></text:p>
        </text:list-item>
      </text:list>
      <text:p text:style-name="P54"><text:span text:style-name="T54_1"> <text:s/></text:span></text:p>
      <text:p text:style-name="P55"><text:span text:style-name="T55_1">These<text:s/>capabilities<text:s/>provide<text:s/>the<text:s/>UK<text:s/>with<text:s/>high<text:s/>profile,<text:s/>highly<text:s/>effective<text:s/>and<text:s/>specialised<text:s/></text:span><text:span text:style-name="T55_2">emergency</text:span><text:span text:style-name="T55_3"><text:s/>response<text:s/>options,<text:s/>strengthening<text:s/>our<text:s/>role<text:s/>in<text:s/>humanitarian<text:s/>leadership<text:s/>and<text:s/>providing<text:s/>key<text:s/>opportunities<text:s/>for<text:s/>UK<text:s/>public<text:s/>engagement<text:s/>in<text:s/>overseas<text:s/>aid<text:s/>efforts.<text:s/>They<text:s/>also<text:s/>provide<text:s/>opportunities<text:s/>for<text:s/>HMG<text:s/>to<text:s/>learn<text:s/>from<text:s/>overseas<text:s/>disaster<text:s/>contexts,<text:s/>and<text:s/>to<text:s/>develop<text:s/>and<text:s/>maintain<text:s/>specialist<text:s/>skills<text:s/>that<text:s/>are<text:s/>useful<text:s/>in<text:s/>domestic<text:s/>responses,<text:s/>for<text:s/>instance<text:s/>during<text:s/>the<text:s/>COVID-19<text:s/>pandemic.<text:s/></text:span></text:p>
      <text:p text:style-name="P56"><text:span text:style-name="T56_1"> <text:s/></text:span></text:p>
      <text:p text:style-name="P57"><text:span text:style-name="T57_1">The<text:s/>programme<text:s/>also<text:s/>has<text:s/>a<text:s/>focus<text:s/>on<text:s/>investing<text:s/>in<text:s/>local<text:s/>emergency<text:s/>preparedness<text:s/>planning<text:s/>and<text:s/>response<text:s/>capacity<text:s/>through<text:s/>training,<text:s/>mentoring<text:s/>and<text:s/>knowledge<text:s/>exchange<text:s/>with<text:s/>emergency<text:s/>responders<text:s/>and<text:s/>national<text:s/>response<text:s/>teams<text:s/>with<text:s/>host<text:s/>Government<text:s/>counterparts.<text:s/>This<text:s/>can<text:s/>provide<text:s/>a<text:s/>valuable<text:s/>resource<text:s/>both<text:s/>to<text:s/>strengthen<text:s/>national<text:s/>life-saving<text:s/>response<text:s/>capabilities<text:s/>and<text:s/>can<text:s/>support<text:s/>the<text:s/>development<text:s/>of<text:s/>mature<text:s/>and<text:s/>meaningful<text:s/>partnerships<text:s/>with<text:s/>host<text:s/>Governments. </text:span></text:p>
      <text:p text:style-name="P58"/>
      <text:p text:style-name="P59"><text:span text:style-name="T59_1">Summary<text:s/>supporting<text:s/>narrative<text:s/>for<text:s/>the<text:s/>overall<text:s/>score<text:s/>in<text:s/>this<text:s/>review<text:s/></text:span><text:span text:style-name="T59_2">[1-2<text:s/>paragraphs]</text:span></text:p>
      <text:p text:style-name="P60"/>
      <text:p text:style-name="P61"><text:span text:style-name="T61_1">The<text:s/>fourth<text:s/>year<text:s/>of<text:s/>the<text:s/>EDT2<text:s/>programme<text:s/>has<text:s/>once<text:s/>again<text:s/>seen<text:s/>a<text:s/>high<text:s/></text:span><text:span text:style-name="T61_2">number</text:span><text:span text:style-name="T61_3"><text:s/>of<text:s/>deployments<text:s/>and<text:s/>increased<text:s/>level<text:s/>of<text:s/>international<text:s/>engagement<text:s/>from<text:s/>both<text:s/>UK-ISAR<text:s/>and<text:s/>UK-EMT<text:s/>with<text:s/>partner<text:s/>governments<text:s/>and<text:s/>international<text:s/>forums,<text:s/>justifying<text:s/>their<text:s/>A</text:span><text:span text:style-name="T61_4"><text:s/></text:span><text:span text:style-name="T61_5">(+)<text:s/>score<text:s/>overall.<text:s/>This<text:s/>reflects<text:s/>their<text:s/>ability<text:s/>to<text:s/>respond<text:s/>to<text:s/>multiple<text:s/>disasters<text:s/>around<text:s/>the<text:s/>world,<text:s/>deliver<text:s/>capacity-building<text:s/>programmes,<text:s/>and<text:s/>maintain<text:s/>readiness<text:s/>in<text:s/>support<text:s/>of<text:s/>the<text:s/>FCDO’s<text:s/>crisis<text:s/>response<text:s/>capabilities.<text:s/>Throughout<text:s/>the<text:s/>year,<text:s/>the<text:s/>programme<text:s/>has<text:s/>provided<text:s/>official<text:s/>UK<text:s/>assistance<text:s/>to<text:s/>host<text:s/>governments<text:s/>across<text:s/>a<text:s/>range<text:s/>of<text:s/>countries.<text:s/>It<text:s/>has<text:s/>also<text:s/>made<text:s/>significant<text:s/>investments<text:s/>in<text:s/>international<text:s/>partnerships<text:s/>and<text:s/>in<text:s/>strengthening<text:s/>its<text:s/>own<text:s/>operational<text:s/>readiness.<text:s/>The<text:s/>deployments<text:s/>carried<text:s/>out<text:s/>this<text:s/>year<text:s/>highlight<text:s/>the<text:s/>continued<text:s/>importance<text:s/>of<text:s/>ensuring<text:s/>that<text:s/>the<text:s/>FCDO<text:s/>can<text:s/>deliver<text:s/>these<text:s/>capabilities<text:s/>during<text:s/>humanitarian<text:s/>emergencies.<text:s/>Sections<text:s/>B<text:s/>and<text:s/>C<text:s/>detail<text:s/>the<text:s/>strength<text:s/>of<text:s/>performance<text:s/>across<text:s/>all<text:s/>outcomes<text:s/>and<text:s/>outputs<text:s/>and<text:s/>provide<text:s/>evidence<text:s/>to<text:s/>further<text:s/>bolster<text:s/>the<text:s/>logic<text:s/>of<text:s/>the<text:s/>original<text:s/>Theory<text:s/>of<text:s/>Change.</text:span></text:p>
      <text:p text:style-name="P62"/>
      <text:p text:style-name="P63"><text:span text:style-name="T63_1">A<text:s/>full<text:s/>table<text:s/>of<text:s/>Year<text:s/>4<text:s/>(Y4)<text:s/>UK-ISAR<text:s/>and<text:s/>UK-EMT<text:s/>engagements<text:s/>is<text:s/>below:</text:span></text:p>
      <text:p text:style-name="P64"/>
      <table:table table:style-name="Table4">
        <table:table-column table:style-name="Column13"/>
        <table:table-column table:style-name="Column14"/>
        <table:table-row table:style-name="Row9">
          <table:table-cell table:style-name="Cell32">
            <text:p text:style-name="P65"><text:span text:style-name="T65_1">UK-ISAR</text:span></text:p>
          </table:table-cell>
          <table:table-cell table:style-name="Cell33">
            <text:p text:style-name="P66"><text:span text:style-name="T66_1">UK-EMT<text:s/></text:span></text:p>
          </table:table-cell>
        </table:table-row>
        <table:table-row table:style-name="Row10">
          <table:table-cell table:style-name="Cell34">
            <text:p text:style-name="P67"><text:span text:style-name="T67_1">Tajikistan<text:s/>capacity<text:s/>building<text:s/>(November<text:s/>2025)</text:span></text:p>
          </table:table-cell>
          <table:table-cell table:style-name="Cell35">
            <text:p text:style-name="P68"><text:span text:style-name="T68_1">North<text:s/>Macedonia<text:s/>Burns/Rehab<text:s/>response<text:s/>to<text:s/>nightclub<text:s/>fire<text:s/>(April<text:s/>2025)</text:span></text:p>
          </table:table-cell>
        </table:table-row>
        <table:table-row table:style-name="Row11">
          <table:table-cell table:style-name="Cell36">
            <text:p text:style-name="P69"><text:span text:style-name="T69_1">Exercise<text:s/>Merlion<text:s/>(October<text:s/>2025)</text:span><text:span text:style-name="T69_2"><text:s/>-<text:s/>A</text:span><text:span text:style-name="T69_3"><text:s/>scenario<text:s/>simulat</text:span><text:span text:style-name="T69_4">ing</text:span><text:span text:style-name="T69_5"><text:s/>the<text:s/>deployment<text:s/>of<text:s/>a<text:s/>medium<text:s/>USAR<text:s/>team<text:s/>responding<text:s/>to<text:s/>a<text:s/>major<text:s/>earthquake,<text:s/>testing<text:s/></text:span><text:span text:style-name="T69_6">their</text:span><text:span text:style-name="T69_7"><text:s/>capability<text:s/>to<text:s/>operate<text:s/>effectively<text:s/>in<text:s/>extreme<text:s/>heat<text:s/>and<text:s/>humidity.</text:span></text:p>
          </table:table-cell>
          <table:table-cell table:style-name="Cell37">
            <text:p text:style-name="P70"><text:span text:style-name="T70_1">Bangladesh<text:s/>plane<text:s/>crash<text:s/>(July<text:s/>2025)</text:span></text:p>
          </table:table-cell>
        </table:table-row>
        <table:table-row table:style-name="Row12">
          <table:table-cell table:style-name="Cell38">
            <text:p text:style-name="P71"><text:span text:style-name="T71_1">Mozambique<text:s/>Flooding<text:s/>(January<text:s/>2026)</text:span></text:p>
          </table:table-cell>
          <table:table-cell table:style-name="Cell39">
            <text:p text:style-name="P72"><text:span text:style-name="T72_1">Angola<text:s/>Cholera<text:s/>(August<text:s/>2025)</text:span></text:p>
          </table:table-cell>
        </table:table-row>
        <table:table-row table:style-name="Row13">
          <table:table-cell table:style-name="Cell40">
            <text:p text:style-name="P73"><text:span text:style-name="T73_1">Kenya<text:s/>Capacity<text:s/>building<text:s/>(January<text:s/>2026)</text:span></text:p>
          </table:table-cell>
          <table:table-cell table:style-name="Cell41">
            <text:p text:style-name="P74"><text:span text:style-name="T74_1">Gaza<text:s/>Medevacs<text:s/>1<text:s/></text:span><text:span text:style-name="T74_2">(11-15</text:span><text:span text:style-name="T74_3">th</text:span><text:span text:style-name="T74_4"><text:s/>September</text:span><text:span text:style-name="T74_5"><text:s/>2025</text:span><text:span text:style-name="T74_6">)</text:span></text:p>
            <text:p text:style-name="P75"><text:span text:style-name="T75_1">Gaza<text:s/>Medevacs<text:s/>2<text:s/>(18</text:span><text:span text:style-name="T75_2">th</text:span><text:span text:style-name="T75_3">-22</text:span><text:span text:style-name="T75_4">nd</text:span><text:span text:style-name="T75_5"><text:s/>September</text:span><text:span text:style-name="T75_6"><text:s/>2025</text:span><text:span text:style-name="T75_7">)</text:span></text:p>
            <text:p text:style-name="P76"><text:span text:style-name="T76_1">Gaza<text:s/>Medevacs<text:s/>3<text:s/>(29</text:span><text:span text:style-name="T76_2">th</text:span><text:span text:style-name="T76_3"><text:s/>September<text:s/>-14</text:span><text:span text:style-name="T76_4">th</text:span><text:span text:style-name="T76_5"><text:s/></text:span><text:span text:style-name="T76_6">October</text:span><text:span text:style-name="T76_7"><text:s/>2025</text:span><text:span text:style-name="T76_8">)</text:span></text:p>
            <text:p text:style-name="P77"><text:span text:style-name="T77_1">Gaza<text:s/>Medevacs<text:s/>4<text:s/></text:span><text:span text:style-name="T77_2">(</text:span><text:span text:style-name="T77_3">22</text:span><text:span text:style-name="T77_4">nd</text:span><text:span text:style-name="T77_5"><text:s/></text:span><text:span text:style-name="T77_6">–<text:s/>28</text:span><text:span text:style-name="T77_7">th</text:span><text:span text:style-name="T77_8"><text:s/></text:span><text:span text:style-name="T77_9">October</text:span><text:span text:style-name="T77_10"><text:s/>2025</text:span><text:span text:style-name="T77_11">)</text:span></text:p>
          </table:table-cell>
        </table:table-row>
        <table:table-row table:style-name="Row14">
          <table:table-cell table:style-name="Cell42">
            <text:p text:style-name="P78"><text:span text:style-name="T78_1">UK-</text:span><text:span text:style-name="T78_2">ISAR<text:s/>Team<text:s/>supporting<text:s/>other<text:s/>countries<text:s/>Reclassifications.<text:s/>France,<text:s/>Poland,<text:s/>China,<text:s/>Australia,<text:s/>Jordan,<text:s/>Georgia,<text:s/>Hong,<text:s/>Kong<text:s/>United<text:s/>Arab<text:s/>Emirates,<text:s/>Colombia,<text:s/>Egypt,<text:s/>Lithuania,<text:s/>Ecuador,<text:s/>Kingdom<text:s/>of<text:s/>Saudia<text:s/>Arabia<text:s/>(April<text:s/>2025<text:s/>-<text:s/>April<text:s/>2026)</text:span></text:p>
          </table:table-cell>
          <table:table-cell table:style-name="Cell43">
            <text:p text:style-name="P79"><text:span text:style-name="T79_1">UK-EMT<text:s/>Malawi</text:span><text:span text:style-name="T79_2"><text:s/>capacity<text:s/>building</text:span><text:span text:style-name="T79_3"><text:s/>scoping<text:s/>(October<text:s/>2025)</text:span></text:p>
          </table:table-cell>
        </table:table-row>
        <table:table-row table:style-name="Row15">
          <table:table-cell table:style-name="Cell44">
            <text:p text:style-name="P80"/>
          </table:table-cell>
          <table:table-cell table:style-name="Cell45">
            <text:p text:style-name="P81"><text:span text:style-name="T81_1">Sierra<text:s/>Leone<text:s/>Mpox<text:s/>(November<text:s/>2025)</text:span></text:p>
          </table:table-cell>
        </table:table-row>
        <table:table-row table:style-name="Row16">
          <table:table-cell table:style-name="Cell46">
            <text:p text:style-name="P82"/>
          </table:table-cell>
          <table:table-cell table:style-name="Cell47">
            <text:p text:style-name="P83"><text:span text:style-name="T83_1">Jamaica,<text:s/>Hurricane<text:s/>Melissa<text:s/>(November<text:s/>2025)</text:span></text:p>
          </table:table-cell>
        </table:table-row>
        <table:table-row table:style-name="Row17">
          <table:table-cell table:style-name="Cell48">
            <text:p text:style-name="P84"/>
          </table:table-cell>
          <table:table-cell table:style-name="Cell49">
            <text:p text:style-name="P85"><text:span text:style-name="T85_1">Ethiopia,<text:s/>Marburg<text:s/></text:span><text:span text:style-name="T85_2">virus<text:s/></text:span><text:span text:style-name="T85_3">disease<text:s/>(December<text:s/>2025)</text:span></text:p>
          </table:table-cell>
        </table:table-row>
        <table:table-row table:style-name="Row18">
          <table:table-cell table:style-name="Cell50">
            <text:p text:style-name="P86"/>
          </table:table-cell>
          <table:table-cell table:style-name="Cell51">
            <text:p text:style-name="P87"><text:span text:style-name="T87_1">Ethiopia<text:s/>Capacity<text:s/>building</text:span><text:span text:style-name="T87_2"><text:s/>(ongoing)</text:span></text:p>
          </table:table-cell>
        </table:table-row>
        <table:table-row table:style-name="Row19">
          <table:table-cell table:style-name="Cell52">
            <text:p text:style-name="P88"/>
          </table:table-cell>
          <table:table-cell table:style-name="Cell53">
            <text:p text:style-name="P89"><text:span text:style-name="T89_1">Zambia<text:s/></text:span><text:span text:style-name="T89_2">capacity<text:s/>building<text:s/></text:span><text:span text:style-name="T89_3">scoping<text:s/>mission<text:s/>(February<text:s/>2026)</text:span></text:p>
          </table:table-cell>
        </table:table-row>
      </table:table>
      <text:p text:style-name="P90"/>
      <text:p text:style-name="P91"/>
      <text:p text:style-name="P92"/>
      <text:p text:style-name="P93"/>
      <text:p text:style-name="P94"><text:span text:style-name="T94_1">Major<text:s/>lessons<text:s/>and<text:s/>recommendations<text:s/>for<text:s/>the<text:s/>year<text:s/>ahead<text:s/></text:span></text:p>
      <text:p text:style-name="P95"/>
      <text:p text:style-name="P96"><text:span text:style-name="T96_1">FCDO<text:s/>should<text:s/>continue<text:s/>to<text:s/>build<text:s/>on<text:s/>the<text:s/>progress<text:s/>achieved<text:s/>in<text:s/>Year<text:s/>4<text:s/>of<text:s/>the<text:s/>programme<text:s/>to<text:s/>maintain<text:s/>its<text:s/>bilateral<text:s/>response<text:s/>capabilities<text:s/>and<text:s/>external<text:s/>capacity</text:span><text:span text:style-name="T96_2"><text:s/></text:span><text:span text:style-name="T96_3">building<text:s/>partnerships,<text:s/>in<text:s/>alignment<text:s/>with<text:s/>the<text:s/>organisation’s<text:s/>humanitarian<text:s/>response<text:s/>priorities.<text:s/>Major<text:s/>recommendations<text:s/>and<text:s/>lessons<text:s/>learned<text:s/>to<text:s/>be<text:s/>address</text:span><text:span text:style-name="T96_4">ed</text:span><text:span text:style-name="T96_5"><text:s/>in<text:s/>Year<text:s/>5<text:s/>are:<text:s/></text:span></text:p>
      <text:list text:style-name="LS9" xml:id="list2">
        <text:list-item>
          <text:p text:style-name="P97"><text:span text:style-name="T97_1">Programme:<text:s/></text:span><text:span text:style-name="T97_2">I</text:span><text:span text:style-name="T97_3">t<text:s/>is<text:s/>recommended<text:s/>that<text:s/>the<text:s/>EDT2<text:s/>programme<text:s/>continues<text:s/>to<text:s/>prioritise<text:s/>capacity<text:s/>building<text:s/>partnerships,<text:s/>monitoring<text:s/>these<text:s/>in<text:s/>the<text:s/>logframe,<text:s/>finalise<text:s/>plans<text:s/>for<text:s/>future<text:s/>capacity</text:span><text:span text:style-name="T97_4"><text:s/></text:span><text:span text:style-name="T97_5">building<text:s/>projects<text:s/>in<text:s/>Year<text:s/>5<text:s/>of<text:s/>the<text:s/>programme,<text:s/>continue<text:s/>to<text:s/>advertise<text:s/>this<text:s/>offer<text:s/>to<text:s/>FCDO<text:s/>Posts<text:s/>for<text:s/>Years<text:s/>6<text:s/>and<text:s/>7<text:s/>of<text:s/>the<text:s/>programme<text:s/>and<text:s/>embed<text:s/></text:span><text:span text:style-name="T97_6">capacity<text:s/></text:span><text:span text:style-name="T97_7">building<text:s/>initiatives<text:s/>where<text:s/>possible<text:s/>into<text:s/>rapid<text:s/>response<text:s/>deployments.</text:span></text:p>
        </text:list-item>
        <text:list-item>
          <text:p text:style-name="P98"><text:span text:style-name="T98_1">Programme:<text:s/></text:span><text:span text:style-name="T98_2">FCDO<text:s/>should<text:s/>also<text:s/>consider<text:s/>commissioning<text:s/>in<text:s/>Year<text:s/>7<text:s/>of<text:s/>the<text:s/>programme<text:s/>a<text:s/>review<text:s/>of<text:s/>a<text:s/>selection<text:s/>of<text:s/>capacity</text:span><text:span text:style-name="T98_3"><text:s/></text:span><text:span text:style-name="T98_4">building<text:s/>and<text:s/>deployment<text:s/>projects'<text:s/></text:span><text:span text:style-name="T98_5">results,<text:s/>impacts<text:s/>and<text:s/>areas<text:s/>for<text:s/>improvement/learning</text:span><text:span text:style-name="T98_6">.<text:s/>This<text:s/>would</text:span><text:span text:style-name="T98_7"><text:s/>bolster<text:s/>the<text:s/>evidence<text:s/>base<text:s/>for<text:s/>capacity</text:span><text:span text:style-name="T98_8"><text:s/></text:span><text:span text:style-name="T98_9">building<text:s/>initiatives<text:s/>ahead<text:s/>of<text:s/>the<text:s/>design<text:s/>of<text:s/>a<text:s/>successor<text:s/>programme<text:s/>to<text:s/>EDT2</text:span><text:span text:style-name="T98_10"><text:s/>and<text:s/>allow<text:s/>sufficient<text:s/>time<text:s/>(18-24<text:s/>months)<text:s/>for<text:s/>benefits<text:s/>of<text:s/>Year<text:s/>5’s<text:s/></text:span><text:span text:style-name="T98_11">deployments<text:s/>to<text:s/>be<text:s/>fully<text:s/>realised</text:span><text:span text:style-name="T98_12"><text:s/>and<text:s/>assessed<text:s/></text:span><text:span text:style-name="T98_13">fairly</text:span><text:span text:style-name="T98_14">.</text:span></text:p>
        </text:list-item>
        <text:list-item>
          <text:p text:style-name="P99"><text:span text:style-name="T99_1">Programme:<text:s/></text:span><text:span text:style-name="T99_2">FCDO<text:s/>should<text:s/>further<text:s/>strengthen<text:s/>EDT2<text:s/>engagement<text:s/>through<text:s/>external<text:s/>media,<text:s/>internal<text:s/>communications,<text:s/>recognition<text:s/>of<text:s/>partner<text:s/>volunteers<text:s/>and<text:s/>in-depth<text:s/>stories<text:s/>about<text:s/></text:span><text:span text:style-name="T99_3">individual<text:s/>responders<text:s/>in<text:s/>the<text:s/>UK<text:s/>media.</text:span></text:p>
        </text:list-item>
        <text:list-item>
          <text:p text:style-name="P100"><text:span text:style-name="T100_1">FCDO:</text:span><text:span text:style-name="T100_2"><text:s/>should<text:s/>undertake<text:s/>a<text:s/>review<text:s/>of<text:s/>the<text:s/>total<text:s/>reach<text:s/>and<text:s/>impact<text:s/>of<text:s/>deployment-related<text:s/>communications<text:s/>on<text:s/>the<text:s/>reputation<text:s/>of<text:s/>programme<text:s/>partners<text:s/>and<text:s/>FCDO/UK<text:s/>with<text:s/>different<text:s/>audiences,<text:s/>commissioning<text:s/>independent<text:s/>analysis<text:s/>or<text:s/>research<text:s/>if<text:s/>there<text:s/>is<text:s/>sufficient<text:s/>budgetary<text:s/>resources<text:s/>available.</text:span></text:p>
        </text:list-item>
        <text:list-item>
          <text:p text:style-name="P101"><text:span text:style-name="T101_1">Programme</text:span><text:span text:style-name="T101_2">:<text:s/></text:span><text:span text:style-name="T101_3">I</text:span><text:span text:style-name="T101_4">n<text:s/>light<text:s/>of<text:s/>the<text:s/>programme’s<text:s/>new<text:s/>Monitoring<text:s/>and<text:s/>Evaluation<text:s/>plan,<text:s/>it<text:s/>is<text:s/>recommended<text:s/>that<text:s/>programme-level<text:s/>milestones<text:s/>are<text:s/>updated<text:s/>with<text:s/>more<text:s/>quantifiable<text:s/>metrics,<text:s/>drawing<text:s/>directly<text:s/>from<text:s/>the<text:s/>more<text:s/>detailed<text:s/>milestones<text:s/>which<text:s/>both<text:s/>partners<text:s/>already<text:s/>report<text:s/>on<text:s/>against<text:s/>their<text:s/>individual<text:s/>project<text:s/>logframes.<text:s/>This<text:s/>will<text:s/>allow<text:s/>the<text:s/>programme<text:s/>to<text:s/>more<text:s/>strongly<text:s/>articulate<text:s/>the<text:s/>scale<text:s/>and<text:s/>success<text:s/>of<text:s/>its<text:s/>outputs<text:s/>and<text:s/>increase<text:s/>the<text:s/>evidence<text:s/>base<text:s/>underpinning<text:s/>the<text:s/>programme’s<text:s/>Theory<text:s/>of<text:s/>Change.</text:span></text:p>
        </text:list-item>
        <text:list-item>
          <text:p text:style-name="P102"><text:span text:style-name="T102_1">Programme:<text:s/></text:span><text:span text:style-name="T102_2">Following<text:s/>the<text:s/>light-touch<text:s/>review,<text:s/>FCDO,<text:s/>UK-EMT<text:s/>and<text:s/>UK-ISAR<text:s/>should<text:s/>work<text:s/>together<text:s/>to<text:s/>improve<text:s/>and<text:s/>standardise<text:s/>deployment<text:s/>Terms<text:s/>of<text:s/>Reference,<text:s/>reporting<text:s/>templates,<text:s/>and<text:s/>end-of-project<text:s/>reporting<text:s/>processes.<text:s/>This<text:s/>should<text:s/>include<text:s/>the<text:s/>development<text:s/>of<text:s/>a<text:s/>standardised<text:s/>beneficiary/customer<text:s/>satisfaction<text:s/>survey,<text:s/>supplemented<text:s/>by<text:s/>stakeholder<text:s/>interviews,<text:s/>to<text:s/>strengthen<text:s/>evidence<text:s/>gathering,<text:s/>accountability<text:s/>and<text:s/>learning<text:s/>across<text:s/>deployments.</text:span></text:p>
        </text:list-item>
        <text:list-item>
          <text:p text:style-name="P103"><text:span text:style-name="T103_1">Programme:</text:span><text:span text:style-name="T103_2"><text:s/></text:span><text:span text:style-name="T103_3">Develop<text:s/></text:span><text:span text:style-name="T103_4">new<text:s/></text:span><text:span text:style-name="T103_5">clear<text:s/>and<text:s/>measurable<text:s/>impact<text:s/>and<text:s/>outcome<text:s/>indicators<text:s/>by<text:s/>September<text:s/>and<text:s/>agree<text:s/>them<text:s/>with<text:s/>partners<text:s/></text:span><text:span text:style-name="T103_6">ahead<text:s/>of</text:span><text:span text:style-name="T103_7"><text:s/>next<text:s/>year</text:span><text:span text:style-name="T103_8">’s</text:span><text:span text:style-name="T103_9"><text:s/>annual<text:s/>review.</text:span></text:p>
        </text:list-item>
        <text:list-item>
          <text:p text:style-name="P104"><text:span text:style-name="T104_1">UK-ISAR:</text:span><text:span text:style-name="T104_2"><text:s/>UK-ISAR<text:s/>efforts<text:s/>to<text:s/>explore<text:s/>whether<text:s/>they<text:s/>are<text:s/>able<text:s/>to<text:s/>charter<text:s/>their<text:s/>own<text:s/>flights<text:s/>remain<text:s/>ongoing,<text:s/>and<text:s/>commercial<text:s/>flights<text:s/>were<text:s/>used<text:s/>for<text:s/>the<text:s/>most<text:s/>recent<text:s/>response<text:s/>deployment<text:s/>to<text:s/>Mozambique</text:span><text:span text:style-name="T104_3">.<text:s/>It<text:s/>is<text:s/>recommended<text:s/>that<text:s/>these<text:s/>efforts<text:s/>continue<text:s/>and<text:s/>a<text:s/>decision<text:s/>is<text:s/>taken<text:s/>for<text:s/>the<text:s/>remainder<text:s/>of<text:s/>the<text:s/>programme,<text:s/></text:span><text:span text:style-name="T104_4">bearing<text:s/>in<text:s/>mind<text:s/>logistical<text:s/>capabilities,<text:s/>response<text:s/>speed,<text:s/>value<text:s/>for<text:s/>money<text:s/>and<text:s/>available<text:s/>financial<text:s/>resources.</text:span></text:p>
        </text:list-item>
        <text:list-item>
          <text:p text:style-name="P105"><text:span text:style-name="T105_1">FCDO</text:span><text:span text:style-name="T105_2">:<text:s/>It<text:s/>is<text:s/>recommended<text:s/>that,<text:s/>should<text:s/>the<text:s/>fiscal<text:s/>situation<text:s/>allow<text:s/>or<text:s/>underspends<text:s/>emerge<text:s/>from<text:s/>suitable<text:s/>ODA<text:s/>pots,<text:s/>re-establishing<text:s/></text:span><text:span text:style-name="T105_3">the<text:s/>programme</text:span><text:span text:style-name="T105_4"><text:s/>contingency<text:s/>line<text:s/>is<text:s/>considered.</text:span></text:p>
        </text:list-item>
        <text:list-item>
          <text:p text:style-name="P106"><text:span text:style-name="T106_1">UK-ISAR:</text:span><text:span text:style-name="T106_2"><text:s/></text:span><text:span text:style-name="T106_3">Since</text:span><text:span text:style-name="T106_4"><text:s/>UK-ISAR<text:s/>continue<text:s/>to<text:s/>be<text:s/>recognised<text:s/>for<text:s/>conducting<text:s/>international<text:s/>exercises,<text:s/>UK-ISAR<text:s/>should<text:s/>consider<text:s/>how<text:s/>these<text:s/>fit<text:s/>with<text:s/>their<text:s/>current<text:s/>capacity<text:s/>building<text:s/>offer<text:s/>and<text:s/>how<text:s/>this<text:s/>can<text:s/>be<text:s/>effectively<text:s/>captured<text:s/>under<text:s/>output<text:s/>2.</text:span></text:p>
        </text:list-item>
        <text:list-item>
          <text:p text:style-name="P107"><text:span text:style-name="T107_1">UK-EMT:<text:s/></text:span><text:span text:style-name="T107_2">UK-EMT<text:s/>should<text:s/>consider<text:s/>how<text:s/>to<text:s/>capture<text:s/>their<text:s/>research<text:s/>work<text:s/>within<text:s/>the<text:s/>programme-level<text:s/>log<text:s/>frame<text:s/>for<text:s/></text:span><text:span text:style-name="T107_3">Y</text:span><text:span text:style-name="T107_4">ear<text:s/></text:span><text:span text:style-name="T107_5">5</text:span><text:span text:style-name="T107_6">,<text:s/>taking<text:s/>into<text:s/>account<text:s/>the<text:s/>publication<text:s/>process<text:s/>is<text:s/>beyond<text:s/>the<text:s/>control<text:s/>of<text:s/>UK-EMT.<text:s/></text:span></text:p>
        </text:list-item>
        <text:list-item>
          <text:p text:style-name="P108"><text:span text:style-name="T108_1">UK-EMT:<text:s/></text:span><text:span text:style-name="T108_2">F</text:span><text:span text:style-name="T108_3">or<text:s/>Output<text:s/>4,<text:s/>UK-EMT<text:s/>should<text:s/>consider<text:s/>updating<text:s/>their<text:s/>value<text:s/>for<text:s/>money<text:s/>indicator<text:s/>on<text:s/>equity<text:s/>in<text:s/>their<text:s/>partner-level<text:s/>logframe,<text:s/>to<text:s/>highlight<text:s/>efforts<text:s/>to<text:s/>maintain/increase<text:s/>diversity<text:s/>within<text:s/>the<text:s/>Register,<text:s/>in<text:s/>line<text:s/>with<text:s/>UK-ISAR’s<text:s/>reporting.</text:span></text:p>
        </text:list-item>
        <text:list-item>
          <text:p text:style-name="P109"><text:span text:style-name="T109_1">UK-</text:span><text:span text:style-name="T109_2">EMT:</text:span><text:span text:style-name="T109_3"><text:s/></text:span><text:span text:style-name="T109_4">It<text:s/>is<text:s/>recommended<text:s/>that<text:s/>UK-</text:span><text:span text:style-name="T109_5">EMT</text:span><text:span text:style-name="T109_6"><text:s/></text:span><text:span text:style-name="T109_7">consider</text:span><text:span text:style-name="T109_8">s</text:span><text:span text:style-name="T109_9"><text:s/>reviewing<text:s/>and<text:s/>increasing<text:s/>its<text:s/>Year<text:s/>5<text:s/>targets<text:s/>for<text:s/>both<text:s/></text:span><text:span text:style-name="T109_10">the<text:s/></text:span><text:span text:style-name="T109_11">communications<text:s/>and<text:s/>the<text:s/>number<text:s/>of<text:s/>registered<text:s/>members<text:s/>at<text:s/>readiness</text:span><text:span text:style-name="T109_12"><text:s/>indicators</text:span><text:span text:style-name="T109_13">,<text:s/>as<text:s/>current<text:s/>performance<text:s/>is<text:s/>already<text:s/>significantly<text:s/>exceeding<text:s/>the<text:s/>existing<text:s/>targets.<text:s/>Setting<text:s/>more<text:s/>ambitious<text:s/>targets<text:s/>would<text:s/>better<text:s/>reflect<text:s/>current<text:s/>performance<text:s/>levels<text:s/>and<text:s/>provide<text:s/>a<text:s/>more<text:s/></text:span><text:span text:style-name="T109_14">ambitious<text:s/>and<text:s/>appropriate<text:s/>benchmark</text:span><text:span text:style-name="T109_15"><text:s/>for<text:s/>continued<text:s/>improvement.</text:span></text:p>
        </text:list-item>
        <text:list-item>
          <text:p text:style-name="P110"><text:span text:style-name="T110_1">Programme:</text:span><text:span text:style-name="T110_2"><text:s/>FCDO,<text:s/>UK-EMT<text:s/>and<text:s/>UK-ISAR<text:s/>should<text:s/>continue<text:s/>to<text:s/>monitor<text:s/>the<text:s/>impact<text:s/>of<text:s/>geopolitical<text:s/>developments<text:s/>on<text:s/>humanitarian<text:s/>supply<text:s/>chains<text:s/>and<text:s/>deployment<text:s/>costs<text:s/>and<text:s/>implement<text:s/>measures<text:s/>to<text:s/>enhance<text:s/>operational<text:s/>resilience<text:s/>and<text:s/>value<text:s/>for<text:s/>money.</text:span></text:p>
        </text:list-item>
      </text:list>
      <text:p text:style-name="P111"/>
      <text:h text:style-name="P112" text:outline-level="2"><text:span text:style-name="T112_1">B:<text:s/>THEORY<text:s/>OF<text:s/>CHANGE<text:s/>AND<text:s/>PROGRESS<text:s/>TOWARDS<text:s/>OUTCOMES</text:span></text:h>
      <text:p text:style-name="P113"/>
      <text:p text:style-name="P114"/>
      <text:p text:style-name="P115"><text:span text:style-name="T115_1">Summarise<text:s/>the<text:s/>programme’s<text:s/></text:span><text:span text:style-name="T115_2"><text:a xlink:type="simple" xlink:href="https://ukc-word-edit.officeapps.live.com/prof/_layouts/15/Doc.aspx?OR=teams&amp;action=edit&amp;sourcedoc=%7bE730D961-222B-456A-A1B3-DE32308F404E%7d"><text:span text:style-name="T115_3">theory<text:s/>of<text:s/>change</text:span></text:a></text:span><text:span text:style-name="T115_4">,<text:s/>i</text:span><text:span text:style-name="T115_5">ncluding<text:s/>any<text:s/>changes<text:s/>to<text:s/>outcome<text:s/>and<text:s/>impact<text:s/>indicators<text:s/>from<text:s/>the<text:s/>original<text:s/>business<text:s/>case.<text:s/></text:span></text:p>
      <text:p text:style-name="P116"><text:span text:style-name="T116_1"><text:s/></text:span></text:p>
      <text:p text:style-name="P117"><text:span text:style-name="T117_1">The<text:s/>underlying<text:s/>assumptions<text:s/>of<text:s/>the<text:s/>Theory<text:s/>of<text:s/>Change<text:s/>remain<text:s/>valid<text:s/>and<text:s/>have<text:s/>been<text:s/>used<text:s/>throughout<text:s/>the<text:s/>reporting<text:s/>year<text:s/>to<text:s/>contribute<text:s/>to<text:s/>the<text:s/>outcome<text:s/>and<text:s/>impact<text:s/>of<text:s/>the<text:s/>programme. <text:s/>The<text:s/>underlying<text:s/>principles<text:s/>are<text:s/>as<text:s/>follows: <text:s/></text:span></text:p>
      <text:list text:style-name="LS20" xml:id="list16">
        <text:list-item>
          <text:p text:style-name="P118"><text:span text:style-name="T118_1">The<text:s/>UK<text:s/>is<text:s/>a<text:s/>leader<text:s/>in<text:s/>global<text:s/>EMT<text:s/>and<text:s/>ISAR<text:s/>networks<text:s/>with<text:s/>experience<text:s/>and<text:s/>influence,<text:s/>adding<text:s/>value<text:s/>through<text:s/>flexible,<text:s/>proportionate<text:s/>response,<text:s/>working<text:s/>within<text:s/>international<text:s/>guidelines<text:s/>and<text:s/>with<text:s/>national<text:s/>systems<text:s/>and<text:s/>responders.   <text:s/></text:span></text:p>
        </text:list-item>
      </text:list>
      <text:list text:style-name="LS4" xml:id="list17">
        <text:list-item>
          <text:p text:style-name="P119"><text:span text:style-name="T119_1">The<text:s/>UK<text:s/>does<text:s/>not<text:s/>unnecessarily<text:s/>duplicate<text:s/>or<text:s/>compete<text:s/>with<text:s/>teams<text:s/>from<text:s/>other<text:s/>countries. <text:s/>As<text:s/>such<text:s/>the<text:s/>UK<text:s/>is<text:s/>well<text:s/>positioned<text:s/>through<text:s/>this<text:s/>programme<text:s/>to<text:s/>respond<text:s/>when<text:s/>required,<text:s/>mentor<text:s/>others<text:s/>and<text:s/>influence<text:s/>the<text:s/>system.   <text:s/></text:span></text:p>
        </text:list-item>
      </text:list>
      <text:list text:style-name="LS17" xml:id="list18">
        <text:list-item>
          <text:p text:style-name="P120"><text:span text:style-name="T120_1">Strengthening<text:s/>emergency<text:s/>resilience<text:s/>in<text:s/>prioritised<text:s/>vulnerable<text:s/>countries<text:s/>through<text:s/>partnerships<text:s/>and<text:s/>capacity<text:s/>building<text:s/>with<text:s/>local<text:s/>and<text:s/>regional<text:s/>responders<text:s/>is<text:s/>the<text:s/>most<text:s/>sustainable<text:s/>way<text:s/>to<text:s/>prevent<text:s/>suffering<text:s/>and<text:s/>loss<text:s/>of<text:s/>life<text:s/>in<text:s/>the<text:s/>immediate<text:s/>aftermath<text:s/>of<text:s/>disasters.   <text:s/></text:span></text:p>
        </text:list-item>
      </text:list>
      <text:list text:style-name="LS11" xml:id="list19">
        <text:list-item>
          <text:p text:style-name="P121"><text:span text:style-name="T121_1">Continued<text:s/>learning<text:s/>from<text:s/>responses,<text:s/>adapting<text:s/>to<text:s/>changing<text:s/>needs,<text:s/>and<text:s/>working<text:s/>within<text:s/>the<text:s/>international<text:s/>community<text:s/>to<text:s/>improve<text:s/>emergency<text:s/>response<text:s/>standards<text:s/>and<text:s/>coordination<text:s/>will<text:s/>lead<text:s/>to<text:s/>better<text:s/>future<text:s/>responses. <text:s/></text:span></text:p>
        </text:list-item>
      </text:list>
      <text:p text:style-name="P122"><text:span text:style-name="T122_1"><text:s/></text:span></text:p>
      <text:p text:style-name="P123"><text:span text:style-name="T123_1">There<text:s/>has<text:s/>been<text:s/>no<text:s/>change<text:s/>to<text:s/>the<text:s/>outcome<text:s/>and<text:s/>impact<text:s/>indicators. <text:s/>The<text:s/>impact<text:s/>statement<text:s/>for<text:s/>this<text:s/>programme<text:s/>is<text:s/>that:<text:s/></text:span><text:span text:style-name="T123_2">Lives<text:s/>are<text:s/>saved,<text:s/>suffering<text:s/>is<text:s/>alleviated,<text:s/>and<text:s/>dignity<text:s/>is<text:s/>maintained<text:s/>for<text:s/>people<text:s/>affected<text:s/>by<text:s/>disasters<text:s/>and<text:s/>spikes<text:s/>in<text:s/>need<text:s/>during<text:s/>protracted<text:s/>humanitarian<text:s/>crises.<text:s/>The<text:s/>overall<text:s/>outcome<text:s/>is<text:s/>that:<text:s/>Countries<text:s/>are<text:s/>supported<text:s/>through<text:s/>rapid,<text:s/>coordinated,<text:s/>and<text:s/>appropriate<text:s/>medical<text:s/>and<text:s/>search<text:s/>and<text:s/>rescue<text:s/>capabilities<text:s/>in<text:s/>the<text:s/>immediate<text:s/>aftermath<text:s/>of<text:s/>humanitarian<text:s/>disasters<text:s/>and<text:s/>spikes<text:s/>in<text:s/>need<text:s/>during<text:s/>protracted<text:s/>humanitarian<text:s/>crises. <text:s/></text:span></text:p>
      <text:p text:style-name="P124"><text:span text:style-name="T124_1"><text:s/></text:span></text:p>
      <text:p text:style-name="P125"><text:span text:style-name="T125_1">An<text:s/>independent<text:s/>Learning<text:s/>Review<text:s/>of<text:s/>the<text:s/>programme<text:s/>was<text:s/>commissioned<text:s/>and<text:s/>delivered<text:s/>by<text:s/></text:span><text:span text:style-name="T125_2">the<text:s/></text:span><text:span text:style-name="T125_3">University<text:s/>of<text:s/>Birmingham<text:s/>to<text:s/>assess<text:s/>the<text:s/>strength<text:s/>of<text:s/>the<text:s/>programme’s<text:s/>evidence<text:s/>base.<text:s/>The<text:s/></text:span><text:span text:style-name="T125_4">external<text:s/></text:span><text:span text:style-name="T125_5">Learning<text:s/>Review</text:span><text:span text:style-name="T125_6"><text:s/>found<text:s/>solid<text:s/>evidence<text:s/>of<text:s/>the<text:s/>efficiency,<text:s/>impact<text:s/></text:span><text:span text:style-name="T125_7">and<text:s/></text:span><text:span text:style-name="T125_8">relevance<text:s/>of<text:s/>deployments<text:s/>in<text:s/>alignment<text:s/>to<text:s/>local<text:s/>emergency<text:s/>and<text:s/>rescue<text:s/>needs,<text:s/>with<text:s/>deployment<text:s/>objectives<text:s/>met<text:s/>and<text:s/>deployment<text:s/>structure<text:s/>highly<text:s/>adaptable<text:s/>to<text:s/>emerging<text:s/>needs<text:s/>and<text:s/>initial<text:s/>evidence<text:s/>of<text:s/>sustainability<text:s/>through<text:s/>the<text:s/>capacity</text:span><text:span text:style-name="T125_9"><text:s/></text:span><text:span text:style-name="T125_10">building<text:s/>efforts<text:s/>of<text:s/>deployments,<text:s/>all<text:s/>of<text:s/>which<text:s/>underpins<text:s/>the<text:s/>logic<text:s/>within<text:s/>the<text:s/>Theory<text:s/>of<text:s/>Change.</text:span></text:p>
      <text:p text:style-name="P126"><text:span text:style-name="T126_1"><text:s/></text:span></text:p>
      <text:p text:style-name="P127"><text:span text:style-name="T127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text:span text:style-name="T127_2"><text:s/></text:span></text:p>
      <text:p text:style-name="P128"><text:span text:style-name="T128_1"><text:s/></text:span></text:p>
      <text:p text:style-name="P129"><text:span text:style-name="T129_1">The<text:s/>programme<text:s/>is<text:s/></text:span><text:span text:style-name="T129_2">on<text:s/>track</text:span><text:span text:style-name="T129_3"><text:s/>to<text:s/>contribute<text:s/>to<text:s/>the<text:s/>expected<text:s/>outcome<text:s/>and<text:s/>impact.<text:s/>This<text:s/>is<text:s/>on<text:s/>the<text:s/>basis<text:s/>that<text:s/>delivery<text:s/>of<text:s/>the<text:s/>programme<text:s/>outcome,<text:s/></text:span><text:span text:style-name="T129_4">‘Countries<text:s/>are<text:s/>supported<text:s/>by<text:s/>rapid,<text:s/>coordinated,<text:s/>and<text:s/>appropriate<text:s/>medical<text:s/>and<text:s/>search<text:s/>and<text:s/>rescue<text:s/>capabilities<text:s/>in<text:s/>the<text:s/>immediate<text:s/>aftermath<text:s/>of<text:s/>humanitarian<text:s/>disasters<text:s/>and<text:s/>spikes<text:s/>in<text:s/>need<text:s/>during<text:s/>protracted<text:s/>humanitarian<text:s/>crises’</text:span><text:span text:style-name="T129_5"><text:s/>appears<text:s/>probable.<text:s text:c="2"/></text:span></text:p>
      <text:p text:style-name="P130"><text:span text:style-name="T130_1"><text:s/></text:span></text:p>
      <text:p text:style-name="P131"><text:span text:style-name="T131_1">FCDO<text:s/>has<text:s/>been<text:s/>effective<text:s/>in<text:s/>deploying<text:s/>UK-ISAR<text:s/>and<text:s/>UK-EMT<text:s/>for<text:s/>both<text:s/>immediate<text:s/>life-saving<text:s/>responses<text:s/>and<text:s/>capacity</text:span><text:span text:style-name="T131_2"><text:s/></text:span><text:span text:style-name="T131_3">building<text:s/>initiatives<text:s/>in<text:s/>partner<text:s/>countries.</text:span></text:p>
      <text:p text:style-name="P132"/>
      <text:p text:style-name="P133"><text:span text:style-name="T133_1">I</text:span><text:span text:style-name="T133_2">n<text:s/>Year<text:s/>4<text:s/>(20</text:span><text:span text:style-name="T133_3">25-26)<text:s/></text:span><text:span text:style-name="T133_4">UK</text:span><text:span text:style-name="T133_5">-</text:span><text:span text:style-name="T133_6">ISAR</text:span><text:span text:style-name="T133_7"><text:s/>complete</text:span><text:span text:style-name="T133_8">d<text:s/>a</text:span><text:span text:style-name="T133_9"><text:s/>Flood<text:s/>Search<text:s/>and<text:s/>Rescue<text:s/>deployment<text:s/>to<text:s/>Mozambique<text:s/>in<text:s/>January<text:s/>2026<text:s/></text:span><text:span text:style-name="T133_10">and<text:s/></text:span><text:span text:style-name="T133_11">FCDO</text:span><text:span text:style-name="T133_12"><text:s/>put<text:s/></text:span><text:span text:style-name="T133_13">UK-ISAR<text:s/>on<text:s/>standby<text:s/>for<text:s/></text:span><text:span text:style-name="T133_14">two</text:span><text:span text:style-name="T133_15"><text:s/>deployments<text:s/>(</text:span><text:span text:style-name="T133_16">earthquake<text:s/>in<text:s/>Myanmar</text:span><text:span text:style-name="T133_17">,<text:s/>April<text:s/>2025<text:s/>and<text:s/></text:span><text:span text:style-name="T133_18">Hurricane<text:s/>Melissa</text:span><text:span text:style-name="T133_19">,</text:span><text:span text:style-name="T133_20"><text:s/>Jamaica</text:span><text:span text:style-name="T133_21">,<text:s/>October<text:s/>2025),<text:s/>reaffirming<text:s/>the<text:s/>value<text:s/>of<text:s/>continued<text:s/>investment<text:s/>in<text:s/>a<text:s/>search<text:s/>and<text:s/>rescue<text:s/>deployable<text:s/>capability.<text:s/>The<text:s/>Mozambique<text:s/>deployment<text:s/>saw<text:s/>81<text:s/>persons<text:s/>rescued<text:s/>from<text:s/>severe<text:s/>flooding,<text:s/>along<text:s/>with<text:s/>2,639kg<text:s/>of<text:s/>food<text:s/>and<text:s/>water<text:s/>supplies<text:s/>delivered<text:s/>in-country.<text:s/>The<text:s/>deployment<text:s/>also<text:s/>provided<text:s/>critical<text:s/>support<text:s/>for<text:s/>the<text:s/>clearance<text:s/>of<text:s/>debris<text:s/>from<text:s/>roads<text:s/>and<text:s/>bridges,<text:s/>along<text:s/>with<text:s/>further<text:s/>support<text:s/>for<text:s/>local<text:s/>response<text:s/>coordination<text:s/>and<text:s/>drone<text:s/>assessments.<text:s/></text:span><text:span text:style-name="T133_22">For<text:s/>both<text:s/>standby<text:s/>operations,<text:s/>UK-ISAR<text:s/>was<text:s/>fully<text:s/>prepared<text:s/>to<text:s/>deploy.<text:s/>The<text:s/>full<text:s/>activation<text:s/>process<text:s/>was<text:s/>completed,<text:s/>including<text:s/>personnel<text:s/>alerting,<text:s/>availability<text:s/>checks,<text:s/>team<text:s/>assembly<text:s/>and<text:s/>deployment<text:s/>readiness<text:s/>activities</text:span><text:span text:style-name="T133_23"><text:note text:note-class="footnote"><text:note-citation/><text:note-body><text:p text:style-name="P134"><text:span text:style-name="T134_1"><text:s/></text:span><text:span text:style-name="T134_2">Under<text:s/>the<text:s/>UK-ISAR<text:s/>mobilisation<text:s/>process,<text:s/>this<text:s/>included<text:s/>Mobilisation<text:s/>1<text:s/>(initial<text:s/>personnel<text:s/>alert<text:s/>and<text:s/>availability<text:s/>check),<text:s/>Mobilisation<text:s/>2<text:s/>(team<text:s/>assembly<text:s/>and<text:s/>deployment<text:s/>preparation),<text:s/>and<text:s/>Mobilisation<text:s/>5<text:s/>(stand<text:s/>down/no<text:s/>deployment<text:s/>required).</text:span></text:p><text:p text:style-name="P135"/></text:note-body></text:note></text:span><text:span text:style-name="T135_1">.</text:span></text:p>
      <text:p text:style-name="P136"><text:span text:style-name="T136_1"><text:s/></text:span></text:p>
      <text:p text:style-name="P137"><text:span text:style-name="T137_1">There<text:s/>has<text:s/>been<text:s/>a<text:s/>consistent<text:s/>requirement<text:s/>for<text:s/>the<text:s/>UK-EMT<text:s/>to<text:s/>deploy<text:s/>medical<text:s/>teams<text:s/>overseas<text:s/>in<text:s/>the<text:s/>year,<text:s/>deploying<text:s/>on<text:s/></text:span><text:span text:style-name="T137_2">seven</text:span><text:span text:style-name="T137_3"><text:s/>occasions<text:s/>with<text:s/></text:span><text:span text:style-name="T137_4">three<text:s/>of<text:s/>those</text:span><text:span text:style-name="T137_5"><text:s/>in<text:s/>response<text:s/>to<text:s/>a</text:span><text:span text:style-name="T137_6"><text:s/>Highly<text:s/>Infectious<text:s/>Disease<text:s/>(HID)</text:span><text:span text:style-name="T137_7"><text:s/>outbreak</text:span><text:span text:style-name="T137_8">s<text:s/>(list<text:s/>the<text:s/>3<text:s/>countries)</text:span><text:span text:style-name="T137_9">.<text:s/>The</text:span><text:span text:style-name="T137_10"><text:s/>remaining</text:span><text:span text:style-name="T137_11"><text:s/>deployments</text:span><text:span text:style-name="T137_12"><text:s/></text:span><text:span text:style-name="T137_13">were<text:s/>to</text:span><text:span text:style-name="T137_14"><text:s/></text:span><text:span text:style-name="T137_15">North<text:s/>Macedonia,<text:s/>Bangladesh,<text:s/>Angola,<text:s/>Sierra<text:s/>Leone,<text:s/></text:span><text:span text:style-name="T137_16">Gaza</text:span><text:span text:style-name="T137_17">,<text:s/>Ethiopia</text:span><text:span text:style-name="T137_18"><text:s/>and<text:s/>Jamaica.<text:s/>Across<text:s/>all<text:s/>these<text:s/>responses,<text:s/>the<text:s/>UK</text:span><text:span text:style-name="T137_19">-</text:span><text:span text:style-name="T137_20">EMT<text:s/>was<text:s/>able<text:s/>to<text:s/>meet<text:s/>its<text:s/>mandate<text:s/>of<text:s/>being<text:s/>self-sufficient<text:s/>through<text:s/>the<text:s/>shipment<text:s/>of<text:s/>supplies<text:s/>to<text:s/>the<text:s/>response.<text:s/>In<text:s/>many<text:s/>cases<text:s/>such<text:s/>as<text:s/>Angola,<text:s/>Sierra<text:s/>Leone,<text:s/>DRC<text:s/>and<text:s/>Jamaica<text:s/>a<text:s/>significant<text:s/>donation<text:s/>of<text:s/>equipment<text:s/>was<text:s/>made<text:s/>to<text:s/>the<text:s/>national<text:s/>health<text:s/>service<text:s/>enabling<text:s/>continuation<text:s/>and<text:s/></text:span><text:span text:style-name="T137_21">provision<text:s/>of<text:s/></text:span><text:span text:style-name="T137_22">supplies<text:s/>post<text:s/>UK</text:span><text:span text:style-name="T137_23">-</text:span><text:span text:style-name="T137_24">EMT<text:s/>response.<text:s/>Additionally,<text:s/>although<text:s/>not<text:s/>official<text:s/>UK-EMT<text:s/>deployments,<text:s/>the<text:s/>UK-Med<text:s/>team<text:s/>has<text:s/>continued<text:s/>to<text:s/>make<text:s/>a<text:s/>significant<text:s/>contribution<text:s/>in<text:s/>the<text:s/>Gaza<text:s/>and<text:s/>Ukraine<text:s/>responses.<text:s/>They<text:s/>have<text:s/>provided<text:s/>40%<text:s/>of<text:s/>all<text:s/>EMT<text:s/>capacity<text:s/>inside<text:s/>Gaza,<text:s/>supported<text:s/>medical<text:s/>evacuations,<text:s/>and<text:s/>continue<text:s/>to<text:s/>provide<text:s/>frontline<text:s/>mobile<text:s/>medical<text:s/>teams<text:s/>and<text:s/>trauma<text:s/>surgical<text:s/>expertise<text:s/>in<text:s/>Ukraine.<text:s/></text:span></text:p>
      <text:p text:style-name="P138"><text:span text:style-name="T138_1"><text:s/></text:span></text:p>
      <text:p text:style-name="P139"><text:span text:style-name="T139_1">All<text:s/>these<text:s/>deployments<text:s/>have<text:s/>been<text:s/>enabled<text:s/>by<text:s/>the<text:s/>EDT2<text:s/>Programme’s<text:s/>outputs,<text:s/>which<text:s/>ensure<text:s/>that<text:s/>the<text:s/>UK<text:s/>has<text:s/>deployable<text:s/>medical<text:s/>and<text:s/>search<text:s/>and<text:s/>rescue<text:s/>capabilities<text:s/>(the<text:s/>primary<text:s/>outcome<text:s/>of<text:s/>the<text:s/>programme).<text:s/>These<text:s/>deployments<text:s/>have<text:s/>collectively<text:s/>saved<text:s/>hundreds<text:s/>of<text:s/>lives,<text:s/>directly<text:s/>contributing<text:s/>to<text:s/>the<text:s/>impact<text:s/>indicator:<text:s/>‘internationally<text:s/>recognised,<text:s/>rapid,<text:s/>lifesaving…response<text:s/>assistance<text:s/>provided’.</text:span></text:p>
      <text:p text:style-name="P140"/>
      <text:p text:style-name="P141"><text:span text:style-name="T141_1">In<text:s/>line<text:s/>with<text:s/>UK<text:s/>Government<text:s/>development<text:s/>priorities,<text:s/>b</text:span><text:span text:style-name="T141_2">oth<text:s/>UK-EMT<text:s/>and<text:s/>UK-ISAR<text:s/>have<text:s/>progressed<text:s/>capacity-building<text:s/>partnerships<text:s/>with<text:s/>several<text:s/>governments.<text:s/>Partnerships<text:s/>with<text:s/>Kenya,<text:s/>Tajikistan,<text:s/></text:span><text:span text:style-name="T141_3">Malawi<text:s/></text:span><text:span text:style-name="T141_4">(</text:span><text:span text:style-name="T141_5">UK-</text:span><text:span text:style-name="T141_6">ISAR)<text:s/>and<text:s/></text:span><text:span text:style-name="T141_7">Ethiopia,<text:s/>and<text:s/>Zambia<text:s/></text:span><text:span text:style-name="T141_8">(</text:span><text:span text:style-name="T141_9">UK-</text:span><text:span text:style-name="T141_10">EMT)</text:span><text:span text:style-name="T141_11"><text:s/>have<text:s/>bolstered<text:s/>relationships<text:s/>between<text:s/>the<text:s/>delivery<text:s/>partners</text:span><text:span text:style-name="T141_12">,</text:span><text:span text:style-name="T141_13"><text:s/>FCDO<text:s/>and<text:s/>host<text:s/>governments<text:s/>and<text:s/>provided<text:s/>tangible<text:s/>support<text:s/>for<text:s/>national<text:s/>preparedness<text:s/>and<text:s/>capabilities<text:s/>ranging<text:s/>across<text:s/>topics<text:s/>including<text:s/>safeguarding,<text:s/>logistics,<text:s/>equipment<text:s/>management,<text:s/>rehabilitation,<text:s/>infection<text:s/>control,<text:s/>and<text:s/>wounds<text:s/>management.</text:span></text:p>
      <text:p text:style-name="P142"/>
      <text:p text:style-name="P143"><text:span text:style-name="T143_1">In<text:s/>addition<text:s/>to<text:s/>these<text:s/>workstreams,<text:s/>UK-EMT<text:s/>and<text:s/>UK-ISAR<text:s/>utilised<text:s/>all<text:s/>emergency<text:s/>response<text:s/>deployments<text:s/>this<text:s/>year<text:s/>to<text:s/>deliver<text:s/>capacity<text:s/>building<text:s/>support<text:s/>and<text:s/>to<text:s/>bolster<text:s/>local<text:s/>capabilities,<text:s/>through<text:s/>equipment<text:s/>and<text:s/>supplies<text:s/>donations<text:s/>(including<text:s/>guidance<text:s/>on<text:s/>using<text:s/>and<text:s/>maintaining<text:s/>the<text:s/>equipment),<text:s/>training<text:s/>initiatives,<text:s/>and<text:s/>joint<text:s/>operations<text:s/>with<text:s/>local<text:s/>first<text:s/>responders.<text:s/>For<text:s/>example,<text:s/>a<text:s/>standalone<text:s/>donation<text:s/>of<text:s/>goods<text:s/>including<text:s/>personal<text:s/>protective<text:s/>equipment,<text:s/>Intensive<text:s/>Care<text:s/>Unit<text:s/>equipment,<text:s/>and<text:s/>filovirus<text:s/>testing<text:s/>equipment<text:s/>was<text:s/>provided<text:s/>by<text:s/>UK-EMT<text:s/>to<text:s/>Ethiopia<text:s/>to<text:s/>support<text:s/>the<text:s/>local<text:s/>response<text:s/>to<text:s/></text:span><text:span text:style-name="T143_2">the</text:span><text:span text:style-name="T143_3"><text:s/></text:span><text:span text:style-name="T143_4">Marburg<text:s/>virus<text:s/>outbreak<text:s/>in<text:s/>the<text:s/>country.<text:s/>This<text:s/>donation<text:s/>built<text:s/>on<text:s/>the<text:s/>longer-term<text:s/>capacity-building<text:s/>training<text:s/>project<text:s/>provided<text:s/>by<text:s/>UK-EMT,<text:s/>which<text:s/>together<text:s/>enabled<text:s/>a<text:s/>swift<text:s/>and<text:s/>effective<text:s/>response<text:s/>to<text:s/>the<text:s/>outbreak<text:s/>led<text:s/>by<text:s/>the<text:s/>local<text:s/>Ministry<text:s/>of<text:s/>Health.</text:span></text:p>
      <text:p text:style-name="P144"><text:span text:style-name="T144_1"><text:s/></text:span></text:p>
      <text:p text:style-name="P145"><text:span text:style-name="T145_1">These<text:s/>capacity<text:s/>building<text:s/>initiatives<text:s/>contribute<text:s/>directly<text:s/>to<text:s/>the<text:s/>EDT2<text:s/>Programme’s<text:s/>outcome:<text:s/>‘First<text:s/>responders<text:s/>in<text:s/>priority<text:s/>countries<text:s/>have<text:s/>greater<text:s/>knowledge,<text:s/>skills<text:s/>and<text:s/>capacity<text:s/>to<text:s/>provide<text:s/>coordinated<text:s/>and<text:s/>timely<text:s/>responses<text:s/>following<text:s/>disasters.’<text:s/>Supporting<text:s/>local<text:s/>infrastructure<text:s/>and<text:s/>systems<text:s/>development<text:s/>is<text:s/>a<text:s/>key<text:s/>priority<text:s/>for<text:s/>FCDO<text:s/>programming,<text:s/>empowering<text:s/>local<text:s/>actors<text:s/>to<text:s/>deliver<text:s/>responses<text:s/>in<text:s/>the<text:s/>short<text:s/>term<text:s/>and<text:s/>supporting<text:s/>the<text:s/>building<text:s/>of<text:s/>more<text:s/>resilient,<text:s/>capable<text:s/>emergency<text:s/>response<text:s/>systems<text:s/>in<text:s/>the<text:s/>long<text:s/>term,<text:s/>delivering<text:s/>sustainability,<text:s/>value<text:s/>for<text:s/>money<text:s/>and<text:s/>impact<text:s/>that<text:s/>far<text:s/>outlasts<text:s/>the<text:s/>projects<text:s/>and<text:s/>programme<text:s/>themselves.<text:s/></text:span><text:span text:style-name="T145_2">It</text:span><text:span text:style-name="T145_3"><text:s/>is<text:s/>recommended<text:s/>that<text:s/>the<text:s/>EDT2<text:s/>programme<text:s/>continues<text:s/>to<text:s/>prioritise<text:s/>capacity<text:s/>building<text:s/>partnerships,<text:s/>monitoring<text:s/>these<text:s/>in<text:s/>the<text:s/>logframe,<text:s/>finalise<text:s/>plans<text:s/>for<text:s/>future<text:s/>capacity<text:s/>building<text:s/>projects<text:s/>in<text:s/>Year<text:s/>5<text:s/>of<text:s/>the<text:s/>programme,<text:s/>continue<text:s/>to<text:s/>advertise<text:s/>this<text:s/>offer<text:s/>to<text:s/>FCDO<text:s/>Posts<text:s/>for<text:s/>Years<text:s/>6<text:s/>and<text:s/>7<text:s/>of<text:s/>the<text:s/>programme<text:s/>and<text:s/>embed<text:s/>capacity<text:s/>building<text:s/>initiatives<text:s/>where<text:s/>possible<text:s/>into<text:s/>rapid<text:s/>response<text:s/>deployments.</text:span><text:span text:style-name="T145_4"><text:s/>In<text:s/>addition,<text:s/>FCDO<text:s/>should<text:s/>also<text:s/>consider<text:s/>commissioning<text:s/>in<text:s/>Year<text:s/>7<text:s/>of<text:s/>the<text:s/>programme<text:s/>a<text:s/>review<text:s/>of<text:s/>a<text:s/>selection<text:s/>of<text:s/>capacity-building<text:s/>and<text:s/>deployment<text:s/>projects'<text:s/>successes,</text:span><text:span text:style-name="T145_5"><text:s/></text:span><text:span text:style-name="T145_6">18-24<text:s/>months<text:s/>after<text:s/>deployments'<text:s/>completions,<text:s/>to<text:s/>bolster<text:s/>the<text:s/>evidence<text:s/>base<text:s/>for<text:s/>capacity-building<text:s/>initiatives<text:s/>ahead<text:s/>of<text:s/>the<text:s/>design<text:s/>of<text:s/>a<text:s/>successor<text:s/>programme<text:s/>to<text:s/>EDT2</text:span><text:span text:style-name="T145_7">.</text:span></text:p>
      <text:p text:style-name="P146"><text:span text:style-name="T146_1"><text:s/></text:span></text:p>
      <text:p text:style-name="P147"><text:span text:style-name="T147_1">During<text:s/>the<text:s/>reporting<text:s/>period,<text:s/>UK-</text:span><text:span text:style-name="T147_2">EMT</text:span><text:span text:style-name="T147_3"><text:s/>and<text:s/>UK-ISAR<text:s/>maintained<text:s/>regular<text:s/>and<text:s/>structured<text:s/></text:span><text:span text:style-name="T147_4">collaboration<text:s/>with</text:span><text:span text:style-name="T147_5"><text:s/></text:span><text:span text:style-name="T147_6">the<text:s/>FCDO<text:s/></text:span><text:span text:style-name="T147_7">communications<text:s/>team</text:span><text:span text:style-name="T147_8"><text:s/>to<text:s/>support<text:s/>coordination,<text:s/>visibility<text:s/>and<text:s/>the<text:s/>delivery<text:s/>of<text:s/>internal<text:s/>and<text:s/>external<text:s/></text:span><text:span text:style-name="T147_9">communication<text:s/></text:span><text:span text:style-name="T147_10">activities.<text:s/></text:span><text:span text:style-name="T147_11"><text:s/></text:span><text:span text:style-name="T147_12">This</text:span><text:span text:style-name="T147_13"><text:s/>included<text:s/>activities<text:s/></text:span><text:span text:style-name="T147_14">such<text:s/>as<text:s/>the<text:s/>teams’<text:s/>deployment<text:s/>to<text:s/></text:span><text:span text:style-name="T147_15"><text:s/>Jamaica</text:span><text:span text:style-name="T147_16"><text:s/></text:span><text:span text:style-name="T147_17">in<text:s/>response<text:s/>to</text:span><text:span text:style-name="T147_18"><text:s/>Hurricane<text:s/>Melissa<text:s/></text:span><text:span text:style-name="T147_19">(</text:span><text:span text:style-name="T147_20"><text:a xlink:type="simple" xlink:href="https://www.uk-med.org/2026/01/30/uk-emt-in-jamaica-the-beating-heart-of-emergency-healthcare/"><text:span text:style-name="T147_21">example<text:s/>1</text:span></text:a></text:span><text:span text:style-name="T147_22">,<text:s/></text:span><text:span text:style-name="T147_23"><text:a xlink:type="simple" xlink:href="https://www.linkedin.com/feed/update/urn:li:activity:7413917283296747520"><text:span text:style-name="T147_24">example<text:s/>2</text:span></text:a></text:span><text:span text:style-name="T147_25"><text:a xlink:type="simple" xlink:href="https://www.linkedin.com/feed/update/urn:li:activity:7422945520978997248"><text:span text:style-name="T147_26">,</text:span></text:a></text:span><text:span text:style-name="T147_27"><text:s/></text:span><text:span text:style-name="T147_28"><text:a xlink:type="simple" xlink:href="https://www.linkedin.com/feed/update/urn:li:activity:7417203895086686208"><text:span text:style-name="T147_29">example<text:s/>3</text:span></text:a></text:span><text:span text:style-name="T147_30">)<text:s/>,<text:s text:c="2"/></text:span><text:span text:style-name="T147_31">Sierra<text:s/>Leone</text:span><text:span text:style-name="T147_32"><text:s/></text:span><text:span text:style-name="T147_33">in<text:s/>response<text:s/>to<text:s/>the<text:s/>Mpox<text:s/>virus<text:s/></text:span><text:span text:style-name="T147_34">(</text:span><text:span text:style-name="T147_35"><text:a xlink:type="simple" xlink:href="https://www.uk-med.org/2026/01/20/life-after-mpox-combatting-stigma-and-supporting-reintegration/"><text:span text:style-name="T147_36">example<text:s/>1</text:span></text:a></text:span><text:span text:style-name="T147_37">,<text:s/></text:span><text:span text:style-name="T147_38"><text:a xlink:type="simple" xlink:href="https://www.linkedin.com/feed/update/urn:li:activity:7419319010682507264"><text:span text:style-name="T147_39">example<text:s/>2</text:span></text:a></text:span><text:span text:style-name="T147_40">,<text:s/></text:span><text:span text:style-name="T147_41"><text:a xlink:type="simple" xlink:href="https://www.linkedin.com/feed/update/urn:li:activity:7414308601592270848"><text:span text:style-name="T147_42">example<text:s/>3</text:span></text:a></text:span><text:span text:style-name="T147_43">)<text:s text:c="2"/></text:span><text:span text:style-name="T147_44">Ethiopia</text:span><text:span text:style-name="T147_45"><text:s/></text:span><text:span text:style-name="T147_46">in<text:s/>response<text:s/>to<text:s/>Marburg<text:s/>virus<text:s/></text:span><text:span text:style-name="T147_47">(</text:span><text:span text:style-name="T147_48"><text:a xlink:type="simple" xlink:href="https://www.instagram.com/p/DUVt23KiHoB/?img_index=1"><text:span text:style-name="T147_49">example<text:s/>1</text:span></text:a></text:span><text:span text:style-name="T147_50">,<text:s/></text:span><text:span text:style-name="T147_51"><text:a xlink:type="simple" xlink:href="https://www.linkedin.com/feed/update/urn:li:activity:7419679057090543617"><text:span text:style-name="T147_52">example<text:s/>2</text:span></text:a></text:span><text:span text:style-name="T147_53">)<text:s/>and<text:s/>Mozambique<text:s/></text:span><text:span text:style-name="T147_54">following<text:s/>the<text:s/>flooding</text:span><text:span text:style-name="T147_55"><text:s/>in<text:s/></text:span><text:span text:style-name="T147_56">country</text:span><text:span text:style-name="T147_57"><text:s/>(</text:span><text:span text:style-name="T147_58"><text:a xlink:type="simple" xlink:href="https://www.bbc.co.uk/news/articles/cz9qgelpn1go"><text:span text:style-name="T147_59">example<text:s/>1</text:span></text:a></text:span><text:span text:style-name="T147_60">,<text:s/></text:span><text:span text:style-name="T147_61"><text:a xlink:type="simple" xlink:href="https://www.bbc.co.uk/news/articles/ckgy1yg4j9zo"><text:span text:style-name="T147_62">example<text:s/>2</text:span></text:a></text:span><text:span text:style-name="T147_63">).<text:s/></text:span><text:span text:style-name="T147_64">UK-</text:span><text:span text:style-name="T147_65">EMT</text:span><text:span text:style-name="T147_66"><text:s/>also<text:s/>exceeded<text:s/>its<text:s/>planned<text:s/>communications<text:s/>output<text:s/>targets<text:s/>by<text:s/>156%,<text:s/>significantly<text:s/>surpassing<text:s/>expectations<text:s/>for<text:s/>the<text:s/>reporting<text:s/>period</text:span><text:span text:style-name="T147_67">.</text:span><text:span text:style-name="T147_68"><text:s/>UK-ISAR<text:s/>has<text:s/>also<text:s/>commenced<text:s/>the<text:s/>recruitment<text:s/>process<text:s/>for<text:s/>a<text:s/>dedicated<text:s/>communications<text:s/>officer<text:s/>on<text:s/>their<text:s/>core<text:s/>team<text:s/>to<text:s/>further<text:s/>develop<text:s/>their<text:s/>communications<text:s/>capabilities<text:s/>and<text:s/>outputs.</text:span><text:span text:style-name="T147_69"><text:s/></text:span><text:span text:style-name="T147_70">It<text:s/>is<text:s/>recommended<text:s/>that<text:s/></text:span><text:span text:style-name="T147_71">FCDO<text:s/>further<text:s/>strengthen<text:s/>the<text:s/>EDT2<text:s/>engagement<text:s/>through<text:s/>external<text:s/>media,<text:s/>internal<text:s/>communications,<text:s/>recognition<text:s/>of<text:s/>partner<text:s/>volunteers<text:s/>and<text:s/>in-depth<text:s/>stories<text:s/>about<text:s/>individual<text:s/>responders<text:s/>in<text:s/>the<text:s/>UK<text:s/>media.</text:span><text:span text:style-name="T147_72"><text:s/></text:span></text:p>
      <text:p text:style-name="P148"/>
      <text:p text:style-name="P149"><text:span text:style-name="T149_1"><text:s/></text:span></text:p>
      <text:p text:style-name="P150"><text:span text:style-name="T150_1">Over<text:s/>the<text:s/>next<text:s/>reporting<text:s/>period<text:s/>there<text:s/>will<text:s/>continue<text:s/>to<text:s/>be<text:s/>a<text:s/>focus<text:s/>on<text:s/>communicating<text:s/>the<text:s/>impact<text:s/>of<text:s/>the<text:s/>EDT2<text:s/>programme,<text:s/>particularly<text:s/>on<text:s/>bolstering<text:s/>the<text:s/>evidence<text:s/>base<text:s/>around<text:s/>the<text:s/>impact<text:s/>of<text:s/>communications<text:s/>efforts<text:s/>on<text:s/>public<text:s/>sentiment<text:s/>towards<text:s/>UK<text:s/>humanitarian<text:s/>spending<text:s/>(domestically)<text:s/>and<text:s/>towards<text:s/>the<text:s/>UK’s<text:s/>role<text:s/>as<text:s/>a<text:s/>leading<text:s/>humanitarian<text:s/>donor<text:s/>(internationally).</text:span><text:span text:style-name="T150_2"><text:s/></text:span><text:span text:style-name="T150_3">A<text:s/>rapid<text:s/>summary<text:s/>of<text:s/>public<text:s/>engagement<text:s/></text:span><text:span text:style-name="T150_4">findings</text:span><text:span text:style-name="T150_5"><text:s/>was<text:s/></text:span><text:span text:style-name="T150_6">conducted<text:s/></text:span><text:span text:style-name="T150_7">in<text:s/></text:span><text:span text:style-name="T150_8">2025.</text:span><text:span text:style-name="T150_9"><text:s/></text:span><text:span text:style-name="T150_10">It<text:s/>is<text:s/>recommended<text:s/>that<text:s/>FCDO<text:s/>undertake<text:s/>a<text:s/>review<text:s/>of<text:s/>the<text:s/>total<text:s/>reach<text:s/>and<text:s/>impact<text:s/>of<text:s/>deployment-related<text:s/>communications<text:s/>on<text:s/>the<text:s/>reputation<text:s/>of<text:s/>programme<text:s/>partners<text:s/>and<text:s/>FCDO/UK<text:s/>with<text:s/>different<text:s/>audiences,<text:s/>commissioning<text:s/>independent<text:s/>analysis<text:s/>or<text:s/>research<text:s/>if<text:s/>there<text:s/>is<text:s/>sufficient<text:s/>budgetary<text:s/>resources<text:s/>available</text:span><text:span text:style-name="T150_11">.</text:span></text:p>
      <text:p text:style-name="P151"/>
      <text:p text:style-name="P152"><text:span text:style-name="T152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153"><text:span text:style-name="T153_1"><text:s/></text:span></text:p>
      <text:p text:style-name="P154"><text:span text:style-name="T154_1">EDT2<text:s/>remains<text:s/>an<text:s/>essential<text:s/>part<text:s/>of<text:s/>the<text:s/>UK’s<text:s/>emergency<text:s/>response<text:s/>toolkit<text:s/>to<text:s/>deliver<text:s/>lifesaving<text:s/>support,<text:s/>strengthen<text:s/>diplomatic<text:s/>relations,<text:s/>and<text:s/>deepen<text:s/>UK<text:s/>public<text:s/>engagement<text:s/>in<text:s/>overseas<text:s/>aid.<text:s/>The<text:s/>successful<text:s/>lifesaving<text:s/>deployments<text:s/></text:span><text:span text:style-name="T154_2">and<text:s/>contributions<text:s/>to<text:s/>national<text:s/>leadership<text:s/></text:span><text:span text:style-name="T154_3">through<text:s/>valued<text:s/>UK<text:s/>partnerships<text:s/></text:span><text:span text:style-name="T154_4">this<text:s/>year<text:s/>demonstrate<text:s/>that<text:s/>the<text:s/>programme<text:s/>remains<text:s/>valid<text:s/>and<text:s/>should<text:s/>continue.<text:s/>As<text:s/>stated<text:s/>in<text:s/>the<text:s/>business<text:s/>case,<text:s/>EDT2<text:s/>is<text:s/>positioned<text:s/>within<text:s/>FCDO’s<text:s/>Humanitarian<text:s/>Framework<text:s/>as<text:s/>contributing<text:s/>to<text:s/>more<text:s/>prioritised<text:s/>and<text:s/>effective<text:s/>humanitarian<text:s/>responses<text:s/>and<text:s/>has<text:s/>delivered<text:s/>against<text:s/>this<text:s/>throughout<text:s/>the<text:s/>reporting<text:s/>year.<text:s/>It<text:s/>has<text:s/>responded<text:s/>to<text:s/>humanitarian<text:s/>emergencies<text:s/>prioritised<text:s/>by<text:s/>FCDO<text:s/>and<text:s/>has<text:s/>begun<text:s/>work<text:s/>to<text:s/>support<text:s/>and<text:s/>complement<text:s/>local<text:s/>emergency<text:s/>responders<text:s/>through<text:s/>capacity<text:s/>building.<text:s/>It<text:s/>is<text:s/>not<text:s/>foreseen<text:s/>that<text:s/>the<text:s/>UK<text:s/>would<text:s/>want<text:s/>to<text:s/>cease<text:s/>or<text:s/>amend<text:s/>the<text:s/>programme<text:s/>objectives.<text:s/>Through<text:s/>EDT2’s<text:s/>international<text:s/>partnerships<text:s/>in<text:s/>capacity<text:s/>building<text:s/>and<text:s/>training,<text:s/>the<text:s/>programme<text:s/>offers<text:s/>a<text:s/>unique<text:s/>way<text:s/>to<text:s/>deliver<text:s/>UK<text:s/>expertise<text:s/>to<text:s/>partner<text:s/>countries.<text:s/>This<text:s/>support<text:s/>combines<text:s/>disaster<text:s/>risk<text:s/>management<text:s/>and<text:s/>resilience,<text:s/>is<text:s/>targeted<text:s/>at<text:s/>priority<text:s/>countries<text:s/>for<text:s/>FCDO<text:s/>engagement,<text:s/>(including<text:s/>Commonwealth<text:s/>countries,<text:s/>NATO<text:s/>members,<text:s/>and<text:s/>high-risk,<text:s/>disaster-prone<text:s/>countries<text:s/>where<text:s/>national<text:s/>capacity<text:s/>may<text:s/>be<text:s/>limited),<text:s/>and<text:s/>bolsters<text:s/>FCDO<text:s/>and<text:s/>delivery<text:s/>partners’<text:s/>reputation<text:s/>and<text:s/>working<text:s/>relationships<text:s/>with<text:s/>partner<text:s/>governments.</text:span></text:p>
      <text:p text:style-name="P155"/>
      <text:p text:style-name="P156"/>
      <text:h text:style-name="P157" text:outline-level="2"><text:span text:style-name="T157_1">C.</text:span><text:span text:style-name="T157_2"><text:s/>DETAILED<text:s/>OUTPUT<text:s/>SCORING</text:span><text:span text:style-name="T157_3"><text:s/></text:span></text:h>
      <text:p text:style-name="P158"/>
      <text:p text:style-name="P159"/>
      <table:table table:style-name="Table5"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20">
          <table:table-cell table:style-name="Cell54">
            <text:p text:style-name="P160"><text:span text:style-name="T160_1">Output<text:s/>Title<text:s/></text:span></text:p>
          </table:table-cell>
          <table:table-cell table:style-name="Cell55" table:number-columns-spanned="3">
            <text:p text:style-name="P161"><text:span text:style-name="T161_1">UK<text:s/>maintains<text:s/>highly<text:s/>effective<text:s/>emergency<text:s/>response<text:s/>capabilities,<text:s/>relevant<text:s/>to<text:s/>humanitarian<text:s/>needs,<text:s/>drawing<text:s/>on<text:s/>skills<text:s/>and<text:s/>expertise,<text:s/>which<text:s/>are<text:s/>readily<text:s/>deployable<text:s/>in<text:s/>response<text:s/>to<text:s/>disasters.</text:span><text:span text:style-name="T161_2"><text:s/></text:span></text:p>
          </table:table-cell>
          <table:covered-table-cell/>
          <table:covered-table-cell/>
        </table:table-row>
        <table:table-row table:style-name="Row21">
          <table:table-cell table:style-name="Cell56">
            <text:p text:style-name="P162"><text:span text:style-name="T162_1">Output<text:s/>number:<text:s/></text:span></text:p>
          </table:table-cell>
          <table:table-cell table:style-name="Cell57">
            <text:p text:style-name="P163"><text:span text:style-name="T163_1">1</text:span></text:p>
          </table:table-cell>
          <table:table-cell table:style-name="Cell58">
            <text:p text:style-name="P164"><text:span text:style-name="T164_1">Output<text:s/>Score:<text:s/></text:span></text:p>
          </table:table-cell>
          <table:table-cell table:style-name="Cell59">
            <text:p text:style-name="P165"><text:span text:style-name="T165_1">A+</text:span></text:p>
          </table:table-cell>
        </table:table-row>
        <table:table-row table:style-name="Row22">
          <table:table-cell table:style-name="Cell60">
            <text:p text:style-name="P166"><text:span text:style-name="T166_1">Impact<text:s/>weighting<text:s/>(%):<text:s text:c="2"/></text:span></text:p>
          </table:table-cell>
          <table:table-cell table:style-name="Cell61">
            <text:p text:style-name="P167"><text:span text:style-name="T167_1">50</text:span></text:p>
          </table:table-cell>
          <table:table-cell table:style-name="Cell62">
            <text:p text:style-name="P168"><text:span text:style-name="T168_1">Weighting<text:s/>revised<text:s/>since<text:s/>last<text:s/>AR?<text:s/></text:span></text:p>
          </table:table-cell>
          <table:table-cell table:style-name="Cell63">
            <text:p text:style-name="P169"><text:span text:style-name="T169_1">No</text:span></text:p>
            <text:p text:style-name="P170"/>
            <text:p text:style-name="P171"/>
          </table:table-cell>
        </table:table-row>
        <table:table-row table:style-name="Row23">
          <table:table-cell table:style-name="Cell64" table:number-columns-spanned="2">
            <text:p text:style-name="P172"><text:span text:style-name="T172_1">Indicator(s)</text:span></text:p>
          </table:table-cell>
          <table:covered-table-cell/>
          <table:table-cell table:style-name="Cell65">
            <text:p text:style-name="P173"><text:span text:style-name="T173_1">Milestone(s)<text:s/>for<text:s/>this<text:s/>review</text:span></text:p>
          </table:table-cell>
          <table:table-cell table:style-name="Cell66">
            <text:p text:style-name="P174"><text:span text:style-name="T174_1">Progress<text:s/></text:span></text:p>
          </table:table-cell>
        </table:table-row>
        <table:table-row table:style-name="Row24">
          <table:table-cell table:style-name="Cell67" table:number-columns-spanned="2">
            <text:p text:style-name="P175"><text:span text:style-name="T175_1">1.1:<text:s/>Percentage<text:s/>of<text:s/></text:span><text:span text:style-name="T175_2">UK-</text:span><text:span text:style-name="T175_3">ISAR<text:s/>staff<text:s/>that<text:s/>have<text:s/>undertaken<text:s/>all<text:s/>required<text:s/>training<text:s/>and<text:s/>have<text:s/>attended<text:s/>national<text:s/>training<text:s/>exercises.<text:s/></text:span></text:p>
            <text:p text:style-name="P176"><text:span text:style-name="T176_1"><text:s/></text:span></text:p>
            <text:p text:style-name="P177"><text:span text:style-name="T177_1"><text:s/></text:span></text:p>
          </table:table-cell>
          <table:covered-table-cell/>
          <table:table-cell table:style-name="Cell68">
            <text:p text:style-name="P178"><text:span text:style-name="T178_1">200<text:s/>persons<text:s/>ready<text:s/>to<text:s/>deploy<text:s/>at<text:s/>any<text:s/>time</text:span></text:p>
          </table:table-cell>
          <table:table-cell table:style-name="Cell69">
            <text:p text:style-name="P179"><text:span text:style-name="T179_1">Exceeded</text:span><text:span text:style-name="T179_2">:<text:s/>218<text:s/>personnel<text:s/>are<text:s/>fully<text:s/>trained<text:s/>for<text:s/>deployments<text:s/>and<text:s/>‘mission<text:s/>ready’</text:span></text:p>
          </table:table-cell>
        </table:table-row>
        <table:table-row table:style-name="Row25">
          <table:table-cell table:style-name="Cell70" table:number-columns-spanned="2">
            <text:p text:style-name="P180"><text:span text:style-name="T180_1">1.2:<text:s/>The<text:s/>UK</text:span><text:span text:style-name="T180_2">-</text:span><text:span text:style-name="T180_3">ISAR<text:s/>team<text:s/>has<text:s/>a<text:s/>mission<text:s/>ready<text:s/>complement<text:s/>of<text:s/>logistical<text:s/>support,<text:s/>medical<text:s/>care<text:s/>and<text:s/>operational<text:s/>equipment.</text:span></text:p>
            <text:p text:style-name="P181"><text:span text:style-name="T181_1"><text:s/></text:span></text:p>
            <text:p text:style-name="P182"><text:span text:style-name="T182_1"><text:s/></text:span></text:p>
            <text:p text:style-name="P183"><text:span text:style-name="T183_1"><text:s/></text:span></text:p>
          </table:table-cell>
          <table:covered-table-cell/>
          <table:table-cell table:style-name="Cell71">
            <text:p text:style-name="P184"><text:span text:style-name="T184_1">Support<text:s/>arrangements<text:s/>and<text:s/>equipment<text:s/>readiness<text:s/>maintained<text:s/>per<text:s/>agreed<text:s/>operational<text:s/>cache<text:s/>and<text:s/>Known<text:s/>Consignor</text:span><text:span text:style-name="T184_2"><text:note text:note-class="footnote"><text:note-citation/><text:note-body><text:p text:style-name="P185"><text:span text:style-name="T185_1">A<text:s/>Known<text:s/>Consignor<text:s/>is<text:s/>a<text:s/>company<text:s/>that<text:s/>has<text:s/>been<text:s/>approved<text:s/>by<text:s/>the<text:s/>national<text:s/>aviation<text:s/>authority.<text:s/>They<text:s/>are<text:s/>authorised<text:s/>to<text:s/>send<text:s/>goods<text:s/>by<text:s/>air<text:s/>freight<text:s/>without<text:s/>undergoing<text:s/>additional<text:s/>security<text:s/>checks<text:s/>at<text:s/>the<text:s/></text:span></text:p><text:p text:style-name="P186"><text:span text:style-name="T186_1">airport.</text:span></text:p></text:note-body></text:note></text:span><text:span text:style-name="T186_2"><text:s/>targets<text:s/></text:span></text:p>
          </table:table-cell>
          <table:table-cell table:style-name="Cell72">
            <text:p text:style-name="P187"><text:span text:style-name="T187_1">Achieved</text:span><text:span text:style-name="T187_2">:<text:s/>All<text:s/>operational<text:s/>equipment<text:s/>caches<text:s/>remain<text:s/>available<text:s/>and<text:s/>compliant).<text:s/>Logistics,<text:s/>Base<text:s/>of<text:s/>Operations<text:s/>(BoO),<text:s/>command<text:s/>support,<text:s/>water<text:s/>purification<text:s/>and<text:s/>satellite<text:s/>communications<text:s/>all<text:s/>fully<text:s/>mission<text:s/>ready.<text:s/>Medical<text:s/>capability<text:s/>remains<text:s/>available<text:s/>and<text:s/>is<text:s/>undergoing<text:s/>further<text:s/>restocking.<text:s/>9<text:s/>canines<text:s/>graded<text:s/>and<text:s/>deployment-ready.</text:span></text:p>
            <text:p text:style-name="P188"><text:span text:style-name="T188_1"><text:s/></text:span></text:p>
          </table:table-cell>
        </table:table-row>
        <table:table-row table:style-name="Row26">
          <table:table-cell table:style-name="Cell73" table:number-columns-spanned="2">
            <text:p text:style-name="P189"><text:span text:style-name="T189_1">1.3:<text:s/>Percentage<text:s/>of<text:s/>UK</text:span><text:span text:style-name="T189_2">-</text:span><text:span text:style-name="T189_3">EMT<text:s/>roster<text:s/>that<text:s/>have<text:s/>undertaken<text:s/>mandatory<text:s/>training<text:s/>and<text:s/>have<text:s/>participated<text:s/>in<text:s/>simulation<text:s/>exercises</text:span></text:p>
            <text:p text:style-name="P190"><text:span text:style-name="T190_1"><text:s/></text:span></text:p>
          </table:table-cell>
          <table:covered-table-cell/>
          <table:table-cell table:style-name="Cell74">
            <text:p text:style-name="P191"><text:span text:style-name="T191_1">13<text:s/>training<text:s/>exercises<text:s/>and</text:span><text:span text:style-name="T191_2"><text:s/></text:span><text:span text:style-name="T191_3">2</text:span><text:span text:style-name="T191_4"><text:s/></text:span><text:span text:style-name="T191_5">simulation<text:s/>exercises</text:span><text:span text:style-name="T191_6">.</text:span></text:p>
            <text:p text:style-name="P192"><text:span text:style-name="T192_1">85%<text:s/></text:span><text:span text:style-name="T192_2">deploying<text:s/>register<text:s/>members<text:s/>and<text:s/>core<text:s/>staff<text:s/>fully<text:s/>trained<text:s/>to<text:s/>minimum<text:s/>standards</text:span><text:span text:style-name="T192_3">.</text:span></text:p>
            <text:p text:style-name="P193"/>
          </table:table-cell>
          <table:table-cell table:style-name="Cell75">
            <text:p text:style-name="P194"><text:span text:style-name="T194_1">Exceeded</text:span><text:span text:style-name="T194_2">:<text:s/>2<text:s/>of<text:s/>2<text:s/>planned<text:s/>simulation<text:s/>exercises<text:s/>delivered<text:s/>in<text:s/>this<text:s/>reporting<text:s/>year,<text:s/>and<text:s/>92%<text:s/>of<text:s/>deploying<text:s/>register<text:s/>members<text:s/>and<text:s/>core<text:s/>staff<text:s/>fully<text:s/>trained<text:s/>to<text:s/>minimum<text:s/>standards<text:s/>(against<text:s/>target<text:s/>of<text:s/>85%).</text:span></text:p>
          </table:table-cell>
        </table:table-row>
        <table:table-row table:style-name="Row27">
          <table:table-cell table:style-name="Cell76" table:number-columns-spanned="2">
            <text:p text:style-name="P195"><text:span text:style-name="T195_1">1.4:<text:s/>The<text:s/>UK</text:span><text:span text:style-name="T195_2">-</text:span><text:span text:style-name="T195_3">EMT<text:s/>team<text:s/>has<text:s/>a<text:s/>mission<text:s/>ready<text:s/>complement<text:s/>of<text:s/>logistical<text:s/>support,<text:s/>medical<text:s/>care<text:s/>and<text:s/>operational<text:s/>equipment.</text:span></text:p>
          </table:table-cell>
          <table:covered-table-cell/>
          <table:table-cell table:style-name="Cell77">
            <text:p text:style-name="P196"><text:span text:style-name="T196_1">All<text:s/>supplies<text:s/>and<text:s/>equipment<text:s/>appropriately<text:s/>ware</text:span><text:span text:style-name="T196_2">housed<text:s/>and<text:s/>compliant<text:s/>with<text:s/>MHRA.</text:span></text:p>
          </table:table-cell>
          <table:table-cell table:style-name="Cell78">
            <text:p text:style-name="P197"><text:span text:style-name="T197_1">Achieved</text:span><text:span text:style-name="T197_2">:<text:s/>100%<text:s/>of<text:s/>supplies<text:s/>and<text:s/>equipment<text:s/>appropriately<text:s/>warehoused;<text:s/>90-98%<text:s/>of<text:s/>these<text:s/>have<text:s/>been<text:s/>rapidly<text:s/>deployable.<text:s/>MHRA<text:s/>licence<text:s/>in<text:s/>place.</text:span></text:p>
            <text:p text:style-name="P198"><text:span text:style-name="T198_1"><text:s/></text:span></text:p>
          </table:table-cell>
        </table:table-row>
      </table:table>
      <text:p text:style-name="P199"/>
      <text:p text:style-name="P200"><text:span text:style-name="T200_1">Briefly<text:s/>describe<text:s/>the<text:s/>output’s<text:s/>activities<text:s/>and<text:s/>provide<text:s/>supporting<text:s/>narrative<text:s/>for<text:s/>the<text:s/>score.<text:s/></text:span></text:p>
      <text:p text:style-name="P201"><text:span text:style-name="T201_1">This<text:s/>output<text:s/>is<text:s/>designed<text:s/>to<text:s/>ensure<text:s/>the<text:s/>UK<text:s/>International<text:s/>Search<text:s/>and<text:s/>Rescue<text:s/>(UK-ISAR),<text:s/>and<text:s/>UK<text:s/>Emergency<text:s/>Medical<text:s/>team<text:s/>(UK-EMT)<text:s/>capabilities<text:s/>are<text:s/>maintained<text:s/>and<text:s/>accredited<text:s/>by<text:s/>the<text:s/>International<text:s/>Search<text:s/>and<text:s/>Rescue<text:s/>Advisory<text:s/>Group<text:s/>(INSARAG)<text:s/>and<text:s/>the<text:s/>World<text:s/>Health<text:s/>Organisation<text:s/>(WHO)<text:s/>respectively.<text:s/>It<text:s/>is<text:s/>focused<text:s/>on<text:s/>ensuring<text:s/>the<text:s/>teams<text:s/>maintain<text:s/>a<text:s/>state<text:s/>of<text:s/>readiness<text:s/>to<text:s/>respond<text:s/>to<text:s/>sudden<text:s/>onset<text:s/>emergencies.</text:span></text:p>
      <text:p text:style-name="P202"><text:span text:style-name="T202_1"><text:s/></text:span></text:p>
      <text:p text:style-name="P203"><text:span text:style-name="T203_1">This<text:s/>year<text:s/>has<text:s/>marked<text:s/>another<text:s/>strong<text:s/>performance<text:s/>on<text:s/>Output<text:s/>1<text:s/>for<text:s/>both<text:s/></text:span><text:span text:style-name="T203_2">UK-</text:span><text:span text:style-name="T203_3">EMT<text:s/>and<text:s/></text:span><text:span text:style-name="T203_4">UK-</text:span><text:span text:style-name="T203_5">ISAR,<text:s/>with<text:s/>both<text:s/>exceeding<text:s/>targets<text:s/>for<text:s/>numbers<text:s/>of<text:s/>deployable<text:s/>personnel,<text:s/>and<text:s/>meeting<text:s/>or<text:s/>exceeding<text:s/>the<text:s/>majority<text:s/>of<text:s/>targets<text:s/>for<text:s/>training,<text:s/>equipment<text:s/>and<text:s/>readiness,<text:s/>justifying<text:s/>an<text:s/>A+<text:s/>ranking.</text:span></text:p>
      <text:p text:style-name="P204"><text:span text:style-name="T204_1"><text:s/></text:span></text:p>
      <text:p text:style-name="P205"><text:span text:style-name="T205_1">UK-ISAR:</text:span></text:p>
      <text:p text:style-name="P206"><text:span text:style-name="T206_1">UK-ISAR<text:s/>have<text:s/>218<text:s/>personnel<text:s/>who<text:s/>are<text:s/>‘mission<text:s/>ready’<text:s/>for<text:s/>rapid<text:s/>deployments<text:s/>out<text:s/>of<text:s/>240<text:s/>personnel<text:s/>registered,<text:s/>with<text:s/>a<text:s/>large<text:s/>cache<text:s/>of<text:s/>supplies<text:s/>maintained<text:s/>and<text:s/>warehoused.<text:s/>218<text:s/>(90.8%)<text:s/>out<text:s/>of<text:s/>240<text:s/>persons<text:s/>have<text:s/>completed<text:s/>at<text:s/>least<text:s/>one<text:s/>of<text:s/>the<text:s/>workshops,<text:s/>National<text:s/>or<text:s/>International<text:s/>exercises.<text:s/>219<text:s/>persons<text:s/>(91.2%)</text:span><text:span text:style-name="T206_2"><text:s/>out<text:s/>of<text:s/>240<text:s/>persons<text:s/>have<text:s/>completed<text:s/>and<text:s/>maintain<text:s/>technician<text:s/>acquisition<text:s/>and<text:s/>maintenance<text:s/>courses.<text:s/>215<text:s/>persons<text:s/>(89.5%)<text:s/>out<text:s/>of<text:s/>240<text:s/>persons<text:s/>have<text:s/>completed<text:s/>Specialist<text:s/>and<text:s/>Training<text:s/>support<text:s/>courses<text:s/>in<text:s/>areas<text:s/>such<text:s/>as<text:s/>cultural<text:s/>awareness,<text:s/>navigation,<text:s/>Safety<text:s/>and<text:s/>security,<text:s/>and<text:s/>Safeguarding.</text:span><text:span text:style-name="T206_3"><text:s/></text:span><text:span text:style-name="T206_4">While<text:s/>overall<text:s/>readiness<text:s/>remains<text:s/>high,<text:s/>not<text:s/>all<text:s/>equipment<text:s/>and<text:s/>supplies<text:s/>are<text:s/>yet<text:s/>fully<text:s/>procured<text:s/>and<text:s/>deployment-ready,<text:s/>with<text:s/>some<text:s/>items<text:s/>still<text:s/></text:span><text:span text:style-name="T206_5">requiring</text:span><text:span text:style-name="T206_6"><text:s/>ongoing<text:s/>procurement</text:span><text:span text:style-name="T206_7">.<text:s/></text:span><text:span text:style-name="T206_8">Transporting,<text:s/>warehousing,<text:s/>and<text:s/>other<text:s/>logistical<text:s/>requirements<text:s/>remain<text:s/>in<text:s/>place,<text:s/>including<text:s/>a<text:s/>secondary<text:s/>cache<text:s/>of<text:s/>search<text:s/>and<text:s/>rescue<text:s/>equipment.<text:s/>The<text:s/>Known<text:s/>Consigner<text:s/></text:span><text:span text:style-name="T206_9">status<text:s/></text:span><text:span text:style-name="T206_10">was<text:s/>successfully<text:s/>signed<text:s/>off<text:s/></text:span><text:span text:style-name="T206_11">in</text:span><text:span text:style-name="T206_12"><text:s/>Year<text:s/>5<text:s/>of<text:s/>the<text:s/>programme,<text:s/>with<text:s/>20<text:s/>UK-ISAR<text:s/>personnel<text:s/>trained<text:s/>and<text:s/>currently<text:s/>compliant<text:s/>with<text:s/>the<text:s/>Known<text:s/>Consignor<text:s/>process.</text:span><text:span text:style-name="T206_13"><text:s/></text:span></text:p>
      <text:p text:style-name="P207"><text:span text:style-name="T207_1"><text:s/></text:span></text:p>
      <text:p text:style-name="P208"><text:span text:style-name="T208_1">Additionally,<text:s/>UK</text:span><text:span text:style-name="T208_2">-</text:span><text:span text:style-name="T208_3">ISAR<text:s/>has<text:s/>maintained<text:s/>the<text:s/>number<text:s/>of<text:s/>canines<text:s/>available<text:s/>throughout<text:s/>year<text:s/>4<text:s/>(25/26)<text:s/>of<text:s/>the<text:s/>program</text:span><text:span text:style-name="T208_4">me</text:span><text:span text:style-name="T208_5">,<text:s/>with<text:s/>9<text:s/>dogs<text:s/>available<text:s/>for<text:s/>immediate<text:s/>deployment<text:s/>and<text:s/>four<text:s/>further<text:s/>in<text:s/>training,<text:s/>one<text:s/>search<text:s/>dog<text:s/>in<text:s/>the<text:s/></text:span><text:span text:style-name="T208_6">UK-</text:span><text:span text:style-name="T208_7">ISAR<text:s/>team<text:s/>which<text:s/>can<text:s/>be<text:s/>deployed<text:s/>for<text:s/>cadaver<text:s/>search<text:s/>(deceased<text:s/>victims)<text:s/>if<text:s/>needed,<text:s/>marking<text:s/>strong<text:s/>progress<text:s/>against<text:s/>the<text:s/>previous<text:s/>Annual<text:s/>Review’s<text:s/>recommendation<text:s/>to<text:s/>increase<text:s/>the<text:s/>number<text:s/>of<text:s/>available<text:s/>dogs<text:s/>to<text:s/>10.</text:span></text:p>
      <text:p text:style-name="P209"><text:span text:style-name="T209_1"><text:s/></text:span></text:p>
      <text:p text:style-name="P210"><text:span text:style-name="T210_1">These<text:s/>activities<text:s/>have<text:s/>all<text:s/>contributed<text:s/>to<text:s/>the<text:s/>successful<text:s/>achievement<text:s/>of<text:s/>this<text:s/>output,<text:s/>the<text:s/>maintenance<text:s/>of<text:s/>a<text:s/>highly<text:s/>effective<text:s/>and<text:s/>readily<text:s/>deployable<text:s/>emergency<text:s/>humanitarian<text:s/>search-and-rescue<text:s/>capability,<text:s/>which<text:s/>is<text:s/>further<text:s/>evidenced<text:s/>by<text:s/>UK-ISAR's<text:s/>successful<text:s/>deployment<text:s/>to<text:s/>Mozambique<text:s/>and<text:s/>ability<text:s/>to<text:s/>rapidly<text:s/>go<text:s/>on<text:s/>‘standby’<text:s/>for<text:s/>two<text:s/>further<text:s/>deployments.</text:span></text:p>
      <text:p text:style-name="P211"><text:span text:style-name="T211_1"><text:s/></text:span></text:p>
      <text:p text:style-name="P212"><text:span text:style-name="T212_1">UK-EMT:</text:span></text:p>
      <text:p text:style-name="P213"><text:span text:style-name="T213_1">UK-EMT<text:s/>has<text:s/>readied<text:s/>904<text:s/>register<text:s/>members<text:s/>against<text:s/>a<text:s/>target<text:s/>of<text:s/>540<text:s/>for<text:s/>this<text:s/>reporting<text:s/></text:span><text:span text:style-name="T213_2">period<text:s/>and</text:span><text:span text:style-name="T213_3"><text:s/>successfully<text:s/>delivered<text:s/></text:span><text:span text:style-name="T213_4">53<text:s/>trainings<text:s/>and<text:s/>2<text:s/>simulation<text:s/>exercises.<text:s/>In<text:s/>particularly,<text:s/>the<text:s/>successful<text:s/>design,<text:s/>development<text:s/>and<text:s/>delivery<text:s/>of<text:s/>the<text:s/>Type<text:s/>2<text:s/>SIMEX<text:s/>in<text:s/>September<text:s/>2025<text:s/>saw<text:s/>active<text:s/>engagement<text:s/>and<text:s/>participation<text:s/>from<text:s/>several<text:s/>key<text:s/>UK</text:span><text:span text:style-name="T213_5">-</text:span><text:span text:style-name="T213_6">EMT<text:s/>partners<text:s/>and<text:s/>stakeholders.<text:s/>Another<text:s/>key<text:s/>success<text:s/>was<text:s/>the<text:s/>design<text:s/>and<text:s/>delivery<text:s/>a<text:s/>leadership<text:s/>pathway,<text:s/>with<text:s/>delivery<text:s/>of<text:s/>trainings<text:s/>for<text:s/>Medical<text:s/>Coordinators,<text:s/>Team<text:s/>Leads<text:s/>and<text:s/>Clinical<text:s/>Leads,<text:s/>contributing<text:s/>overall<text:s/>to<text:s/>better<text:s/>managed<text:s/>and<text:s/>communicated<text:s/>expectations<text:s/>and<text:s/>stronger<text:s/>response<text:s/>leadership<text:s/>going<text:s/>forward.<text:s/>Lastly,<text:s/>the<text:s/>redesign,<text:s/>piloting<text:s/>and<text:s/>consolidation<text:s/>of<text:s/>the<text:s/>Deployment<text:s/>Course<text:s/>has<text:s/>resulted<text:s/>in<text:s/>an<text:s/>effective,<text:s/>engaging<text:s/>and<text:s/>impactful<text:s/>training<text:s/>event<text:s/>that<text:s/>continues<text:s/>to<text:s/>receive<text:s/>very<text:s/>good<text:s/>feedback.<text:s/></text:span><text:span text:style-name="T213_7">Another<text:s/>key<text:s/>success<text:s/>in<text:s/>FY25-26<text:s/>was<text:s/>UK-</text:span><text:span text:style-name="T213_8">EMT</text:span><text:span text:style-name="T213_9"><text:s/>exceeding<text:s/>the<text:s/>training<text:s/>target<text:s/>across<text:s/>the<text:s/>period,<text:s/>with<text:s/>an<text:s/>average<text:s/>of<text:s/>92%<text:s/>of<text:s/>deploying<text:s/>register<text:s/>members<text:s/>and<text:s/>core<text:s/>staff<text:s/>meeting<text:s/>the<text:s/>minimum<text:s/>training<text:s/>standards,<text:s/>compared<text:s/>with<text:s/>the<text:s/>target<text:s/>of<text:s/>85%.</text:span><text:span text:style-name="T213_10"><text:s/></text:span><text:span text:style-name="T213_11">It<text:s/>is<text:s/>recommended<text:s/></text:span><text:span text:style-name="T213_12">that<text:s/></text:span><text:span text:style-name="T213_13">UK-</text:span><text:span text:style-name="T213_14">EMT</text:span><text:span text:style-name="T213_15"><text:s/>consider<text:s/>reviewing<text:s/>and<text:s/>increasing<text:s/>its<text:s/>Year<text:s/>5<text:s/>target<text:s/>for<text:s/></text:span><text:span text:style-name="T213_16">‘</text:span><text:span text:style-name="T213_17">the<text:s/>number<text:s/>of<text:s/>registered<text:s/>members<text:s/>at<text:s/>readiness</text:span><text:span text:style-name="T213_18">’</text:span><text:span text:style-name="T213_19"><text:s/></text:span><text:span text:style-name="T213_20">indicator</text:span><text:span text:style-name="T213_21"><text:s/>as<text:s/>current<text:s/>performance<text:s/>is<text:s/>already<text:s/>significantly<text:s/>exceeding<text:s/>the<text:s/>existing<text:s/>targets.<text:s/></text:span></text:p>
      <text:p text:style-name="P214"><text:span text:style-name="T214_1"><text:s/></text:span></text:p>
      <text:p text:style-name="P215"><text:span text:style-name="T215_1">Work<text:s/>has<text:s/>continued<text:s/>to<text:s/>modularise<text:s/>UK-EMT's<text:s/>Type<text:s/>2<text:s/>(T2)<text:s/>field<text:s/>hospital<text:s/>with<text:s/>different<text:s/>deployment<text:s/>configurations<text:s/>–<text:s/>Type<text:s/>1<text:s/>(T1),<text:s/>T2<text:s/>30<text:s/>beds,<text:s/>T2<text:s/>60<text:s/>beds<text:s/>and<text:s/>T2<text:s/>80<text:s/>beds.<text:s/>A<text:s/>new<text:s/>warehouse<text:s/>has<text:s/>been<text:s/>secured,<text:s/>which<text:s/>will<text:s/>enhance<text:s/>storage<text:s/>capacity,<text:s/>as<text:s/>well<text:s/>as<text:s/>provide<text:s/>space<text:s/>to<text:s/>service<text:s/>biomedical<text:s/>equipment<text:s/>as<text:s/>well<text:s/>as<text:s/>space<text:s/>to<text:s/>dry<text:s/>and<text:s/>re-palletise<text:s/>the<text:s/>equipment<text:s/>used<text:s/>for<text:s/>training<text:s/>events<text:s/>(Deployment<text:s/>Course<text:s/>and<text:s/>SIMEX).</text:span></text:p>
      <text:p text:style-name="P216"><text:span text:style-name="T216_1"><text:s/></text:span></text:p>
      <text:p text:style-name="P217"><text:span text:style-name="T217_1">Additionally,<text:s/>UK-Med<text:s/>also<text:s/>maintained<text:s/>regular<text:s/>and<text:s/>structured<text:s/>communications<text:s/>engagement<text:s/>with<text:s/>FCDO<text:s/>to<text:s/>support<text:s/>coordination,<text:s/>visibility,<text:s/>and<text:s/>delivery<text:s/>of<text:s/>both<text:s/>internal<text:s/>and<text:s/>external<text:s/></text:span><text:span text:style-name="T217_2">UK-EMT<text:s/></text:span><text:span text:style-name="T217_3">activities</text:span><text:span text:style-name="T217_4">,<text:s/>significantly<text:s/>exceeding<text:s/>initial<text:s/>targets<text:s/>set<text:s/>by<text:s/>FCDO.<text:s/>Key<text:s/>enablers<text:s/>have<text:s/>included<text:s/>early<text:s/>integration<text:s/>with<text:s/></text:span><text:span text:style-name="T217_5">UK-</text:span><text:span text:style-name="T217_6">EMT</text:span><text:span text:style-name="T217_7"><text:s/>deployments,<text:s/>campaign<text:s/>planning<text:s/>around<text:s/>key<text:s/>milestones<text:s/>such<text:s/>as<text:s/>the<text:s/>formation<text:s/>of<text:s/>the<text:s/>EMT<text:s/>mechanism<text:s/>and<text:s/>our<text:s/>recognition<text:s/>as<text:s/>a<text:s/>Rehab<text:s/>SCT,<text:s/>and<text:s/>support<text:s/>from<text:s/>field-based<text:s/>colleagues<text:s/>to<text:s/></text:span><text:span text:style-name="T217_8">provide<text:s text:c="2"/>media<text:s/></text:span><text:span text:style-name="T217_9">content<text:s/>for<text:s/>use<text:s/>externally.<text:s/></text:span><text:span text:style-name="T217_10"><text:s/></text:span><text:span text:style-name="T217_11">Key<text:s/>successes<text:s/>from<text:s/>across<text:s/>the<text:s/>past<text:s/>year<text:s/>include<text:s/>the<text:s/>establishment<text:s/>of<text:s/>clear<text:s/>communication<text:s/>channels<text:s/>and<text:s/>points<text:s/>of<text:s/>contact,<text:s/>and<text:s/>rapid<text:s/>coordination<text:s/>during<text:s/>time-sensitive<text:s/>activities.<text:s/>This<text:s/>has<text:s/>resulted<text:s/>in<text:s/>increased<text:s/>visibility<text:s/>for<text:s/>the<text:s/>EMT,<text:s/>especially<text:s/>around<text:s/>the<text:s/>re-verification,<text:s/>T2<text:s/>SIMEX<text:s/>and<text:s/>deployment<text:s/>to<text:s/>Hurricane<text:s/>Melissa,<text:s/>Jamaica.</text:span><text:span text:style-name="T217_12"><text:s/></text:span><text:span text:style-name="T217_13">It<text:s/>is<text:s/>recommended<text:s/>that<text:s/>UK-</text:span><text:span text:style-name="T217_14">EMT</text:span><text:span text:style-name="T217_15"><text:s/>consider<text:s/>reviewing<text:s/>and<text:s/>increasing<text:s/>its<text:s/>Year<text:s/>5<text:s/></text:span><text:span text:style-name="T217_16">communications<text:s/></text:span><text:span text:style-name="T217_17">indicator<text:s/></text:span><text:span text:style-name="T217_18">target,<text:s/>as<text:s/>current<text:s/>performance<text:s/>is<text:s/>already<text:s/>significantly<text:s/>exceeding<text:s/>the<text:s/>existing<text:s/>targets.</text:span></text:p>
      <text:p text:style-name="P218"><text:span text:style-name="T218_1"><text:s/></text:span></text:p>
      <text:p text:style-name="P219"><text:span text:style-name="T219_1">These<text:s/>activities<text:s/>have<text:s/>enabled<text:s/>UK-EMT<text:s/>to<text:s/>respond<text:s/>to<text:s/>100%<text:s/>of<text:s/>FCDO<text:s/>requests<text:s/>with<text:s/>appropriate<text:s/>staffing<text:s/>in<text:s/>line<text:s/>with<text:s/>deployments’<text:s/>Terms<text:s/>of<text:s/>Reference,<text:s/>serving<text:s/>as<text:s/>a<text:s/>testament<text:s/>to<text:s/>the<text:s/>s</text:span><text:span text:style-name="T219_2">uccessful<text:s/>achievement<text:s/>of<text:s/>this<text:s/>output:<text:s/>the<text:s/>maintenance<text:s/>of<text:s/>a<text:s/>highly<text:s/>effective<text:s/>and<text:s/>readily<text:s/>deployable<text:s/>emergency<text:s/>humanitarian<text:s/>medical<text:s/>capability.<text:s/>A<text:s/>further<text:s/>testament<text:s/>to<text:s/>the<text:s/>successful<text:s/>achievement<text:s/>of<text:s/>this<text:s/>output<text:s/>is<text:s/>in<text:s/>the<text:s/>6<text:s/>deployments<text:s/>themselves,<text:s/>as<text:s/>highlighted<text:s/>in<text:s/>Section<text:s/>A.</text:span></text:p>
      <text:p text:style-name="P220"><text:span text:style-name="T220_1"><text:s/></text:span></text:p>
      <text:p text:style-name="P221"><text:span text:style-name="T221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222"><text:span text:style-name="T222_1"><text:s/></text:span></text:p>
      <text:p text:style-name="P223"><text:span text:style-name="T223_1">There<text:s/>were<text:s/>no<text:s/>changes<text:s/>to<text:s/>this<text:s/>output<text:s/>during<text:s/>the<text:s/>reporting<text:s/>period,<text:s/>and<text:s/>no<text:s/>changes<text:s/>are<text:s/>proposed<text:s/>to<text:s/>the<text:s/>output<text:s/>indicators<text:s/>themselves</text:span><text:span text:style-name="T223_2">,<text:s/>however<text:s/>in<text:s/>light<text:s/>of<text:s/>the<text:s/></text:span><text:span text:style-name="T223_3">programme’s<text:s/>new<text:s/></text:span><text:span text:style-name="T223_4">Monitoring<text:s/>and<text:s/>Evaluation<text:s/>plan,</text:span><text:span text:style-name="T223_5"><text:s/></text:span><text:span text:style-name="T223_6">it<text:s/>is<text:s/>recommended<text:s/>that<text:s/>programme-level<text:s/>milestones<text:s/>are<text:s/>updated<text:s/>with<text:s/>more<text:s/>quantifiable<text:s/>metrics,<text:s/>drawing<text:s/>directly<text:s/>from<text:s/>the<text:s/>more<text:s/>detailed<text:s/>milestones<text:s/>which<text:s/>both<text:s/>partners<text:s/>already<text:s/>report<text:s/>on<text:s/>against<text:s/>their<text:s/>individual<text:s/>project<text:s/>logframes.</text:span><text:span text:style-name="T223_7"><text:s/></text:span><text:span text:style-name="T223_8">In<text:s/>addition,</text:span><text:span text:style-name="T223_9"><text:s/>it</text:span><text:span text:style-name="T223_10"><text:s/>is<text:s/>recommended<text:s/>t</text:span><text:span text:style-name="T223_11">hat</text:span><text:span text:style-name="T223_12"><text:s/>the<text:s/>programme<text:s/></text:span><text:span text:style-name="T223_13">develops<text:s/>new<text:s/>clear<text:s/>and<text:s/>measurable<text:s/>impact<text:s/>and<text:s/>outcome<text:s/>indicators<text:s/>by<text:s/>September<text:s/>and<text:s/>agree<text:s/>them<text:s/>with<text:s/>partners<text:s/>ahead<text:s/>of<text:s/>next<text:s/>year’s<text:s/>annual<text:s/>review.</text:span></text:p>
      <text:p text:style-name="P224"><text:span text:style-name="T224_1">This<text:s/>will<text:s/>allow<text:s/>the<text:s/>programme<text:s/>to<text:s/>more<text:s/>strongly<text:s/>articulate<text:s/>the<text:s/>scale<text:s/>and<text:s/>success<text:s/>of<text:s/>its<text:s/>outputs<text:s/>and<text:s/>increase<text:s/>the<text:s/>evidence<text:s/>base<text:s/>underpinning<text:s/>the<text:s/>programme’s<text:s/>Theory<text:s/>of<text:s/>Change.</text:span></text:p>
      <text:p text:style-name="P225"><text:span text:style-name="T225_1"><text:s/></text:span></text:p>
      <text:p text:style-name="P226"><text:span text:style-name="T226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27"><text:span text:style-name="T227_1"><text:s/></text:span></text:p>
      <text:p text:style-name="P228"><text:span text:style-name="T228_1">UK-ISAR<text:s/>efforts<text:s/>to<text:s/>explore<text:s/>whether<text:s/>they<text:s/>are<text:s/>able<text:s/>to<text:s/>charter<text:s/>their<text:s/>own<text:s/>flights<text:s/>remain<text:s/>ongoing,<text:s/>and<text:s/>commercial<text:s/>flights<text:s/>were<text:s/>used<text:s/>for<text:s/>the<text:s/>most<text:s/>recent<text:s/>response<text:s/>deployment<text:s/>to<text:s/>Mozambique.<text:s/></text:span><text:span text:style-name="T228_2">It<text:s/>is<text:s/></text:span><text:span text:style-name="T228_3">recommended<text:s/></text:span><text:span text:style-name="T228_4">that<text:s/>these<text:s/>efforts<text:s/>continue<text:s/>and<text:s/>a<text:s/>decision<text:s/>is<text:s/>taken<text:s/>for<text:s/>the<text:s/>remainder<text:s/>of<text:s/>the<text:s/>programme,<text:s/></text:span><text:span text:style-name="T228_5">bearing<text:s/>in<text:s/>mind<text:s/>logistical<text:s/>capabilities,<text:s/>response<text:s/>speed,<text:s/>value<text:s/>for<text:s/>money<text:s/>and<text:s/>available<text:s/>financial<text:s/>resources</text:span><text:span text:style-name="T228_6">.</text:span></text:p>
      <text:p text:style-name="P229"><text:span text:style-name="T229_1"><text:s/></text:span></text:p>
      <text:p text:style-name="P230"><text:span text:style-name="T230_1">The<text:s/>previous<text:s/>Annual<text:s/>Review<text:s/>recommended<text:s/>the<text:s/>maintenance<text:s/>of<text:s/>a<text:s/>contingency<text:s/>budget<text:s/>line<text:s/>to<text:s/>enable<text:s/>initial<text:s/>assessments<text:s/>for<text:s/>emergency<text:s/>responses,<text:s/>which<text:s/>has<text:s/>enhanced<text:s/>the<text:s/>timely<text:s/>and<text:s/>effective<text:s/>deployment<text:s/>of<text:s/>EMT<text:s/>and<text:s/>ISAR<text:s/>teams.<text:s/>This<text:s/>was<text:s/>maintained<text:s/>in<text:s/>Year<text:s/>4<text:s/>of<text:s/>the<text:s/>programme.<text:s/>However,<text:s/>due<text:s/>to<text:s/>budget<text:s/>constraints<text:s/>for<text:s/>the<text:s/>remainder<text:s/>of<text:s/>the<text:s/>programme’s<text:s/>lifecycle,<text:s/>investment<text:s/>in<text:s/>the<text:s/>core<text:s/>capabilities<text:s/>and<text:s/>activities<text:s/>under<text:s/>this<text:s/>output<text:s/>has<text:s/>had<text:s/>to<text:s/>be<text:s/>protected,<text:s/>which<text:s/>will<text:s/>result<text:s/>in<text:s/>this<text:s/>contingency<text:s/>line<text:s/>being<text:s/>phased<text:s/>out<text:s/>by<text:s/>Year<text:s/>6.<text:s/></text:span><text:span text:style-name="T230_2">It<text:s/>is<text:s/>recommended<text:s/>that,<text:s/>should<text:s/>the<text:s/>fiscal<text:s/>situation<text:s/>allow<text:s/>or<text:s/>underspends<text:s/>emerge<text:s/>from<text:s/>suitable<text:s/>ODA<text:s/>pots,<text:s/>re-establishing<text:s/>this<text:s/>contingency<text:s/>line<text:s/>is<text:s/>considered.</text:span></text:p>
      <text:p text:style-name="P231"><text:span text:style-name="T231_1"><text:s/></text:span></text:p>
      <text:p text:style-name="P232"><text:span text:style-name="T232_1">UK-EMT<text:s/>has<text:s/>successfully<text:s/>addressed<text:s/>other<text:s/>recommendations<text:s/>relating<text:s/>to<text:s/>gaining<text:s/>recognition<text:s/>as<text:s/>a<text:s/>rehab<text:s/></text:span><text:span text:style-name="T232_2">Specialised<text:s/>Care<text:s/>Team<text:s/>(</text:span><text:span text:style-name="T232_3">SCT</text:span><text:span text:style-name="T232_4">)</text:span><text:span text:style-name="T232_5">,<text:s/>successfully<text:s/>bolstering<text:s/>its<text:s/>burns<text:s/>capability,<text:s/>the<text:s/>latter<text:s/>demonstrated<text:s/>by<text:s/>deployment<text:s/>activities<text:s/>in<text:s/>Bangladesh<text:s/>and<text:s/>North<text:s/>Macedonia.<text:s/>These<text:s/>two<text:s/>deployments<text:s/>also<text:s/>acted<text:s/>as<text:s/>the<text:s/>first<text:s/>deployments<text:s/>to<text:s/>test<text:s/>EDT2<text:s/>capabilities<text:s/>to<text:s/>successfully<text:s/>respond<text:s/>in<text:s/>civil<text:s/>protection<text:s/>settings.<text:s/>UK-EMT<text:s/>also<text:s/>completed<text:s/>work<text:s/>to<text:s/></text:span><text:span text:style-name="T232_6">support<text:s/></text:span><text:span text:style-name="T232_7">develop</text:span><text:span text:style-name="T232_8">ing</text:span><text:span text:style-name="T232_9"><text:s/></text:span><text:span text:style-name="T232_10">WHO’s<text:s/>Highly<text:s/>Infectious<text:s/>Disease<text:s/></text:span><text:span text:style-name="T232_11">(HID)</text:span><text:span text:style-name="T232_12"><text:s/></text:span><text:span text:style-name="T232_13">standards<text:s/>in<text:s/>line<text:s/>with<text:s/>the<text:s/>previous<text:s/>AR’s<text:s/>recommendation.<text:s/></text:span><text:span text:style-name="T232_14">Building<text:s/>on<text:s/>this<text:s/>success,<text:s/></text:span><text:span text:style-name="T232_15">UK-</text:span><text:span text:style-name="T232_16">EMT</text:span><text:span text:style-name="T232_17"><text:s/>has<text:s/>subsequently<text:s/>commenced<text:s/>measuring<text:s/>themselves<text:s/>on<text:s/>those<text:s/>standards</text:span><text:span text:style-name="T232_18"><text:s/></text:span><text:span text:style-name="T232_19">and<text:s/>is<text:s/>looking<text:s/>at<text:s/>what<text:s/>is<text:s/>now<text:s/>needed<text:s/>to<text:s/>achieve<text:s/>verification;<text:s/>it<text:s/>is<text:s/>recommended<text:s/>that<text:s/>UK-</text:span><text:span text:style-name="T232_20">EMT</text:span><text:span text:style-name="T232_21"><text:s/>achieves<text:s/>WHO<text:s/>HID<text:s/>verification<text:s/></text:span><text:span text:style-name="T232_22">during<text:s/>Year<text:s/>5<text:s/>of<text:s/>the<text:s/>programme</text:span><text:span text:style-name="T232_23">.</text:span></text:p>
      <text:p text:style-name="P233"/>
      <text:p text:style-name="P234"><text:span text:style-name="T234_1">UK-EMT<text:s/>also<text:s/>addressed<text:s/>the<text:s/>recommendation<text:s/>to<text:s/>investigate<text:s/>and<text:s/>provide<text:s/>an<text:s/>opinion<text:s/>to<text:s/>FCDO<text:s/>on<text:s/>the<text:s/>viability<text:s/>of<text:s/>securing<text:s/>Known<text:s/>Consigner<text:s/>status<text:s/>for<text:s/>their<text:s/>warehouse,<text:s/>recommending<text:s/>this<text:s/>was<text:s/>not<text:s/>pursued<text:s/>on<text:s/>account<text:s/>of<text:s/>potential<text:s/>VFM<text:s/>for<text:s/>UK-</text:span><text:span text:style-name="T234_2">EMT</text:span><text:span text:style-name="T234_3"><text:s/></text:span><text:span text:style-name="T234_4">and<text:s/></text:span><text:span text:style-name="T234_5">the<text:s/>limitations<text:s/>it<text:s/>would<text:s/>pose<text:s/>on<text:s/>the<text:s/>availab</text:span><text:span text:style-name="T234_6">ility</text:span><text:span text:style-name="T234_7"><text:s/>of<text:s/>deployable<text:s/>equipment.</text:span><text:span text:style-name="T234_8"><text:s/></text:span></text:p>
      <text:p text:style-name="P235"><text:span text:style-name="T235_1"><text:s/></text:span></text:p>
      <text:p text:style-name="P236"><text:span text:style-name="T236_1">Building<text:s/>on<text:s/>the<text:s/>increasing<text:s/>success<text:s/>of<text:s/>and<text:s/>focus<text:s/>on<text:s/>communications<text:s/>efforts<text:s/>for<text:s/>both<text:s/>partners,<text:s/>the<text:s/>following<text:s/>recommendation<text:s/>should<text:s/>be<text:s/>continued</text:span><text:span text:style-name="T236_2">,<text:s/>with<text:s/>a<text:s/>focus<text:s/>on<text:s/>strengthening<text:s/></text:span><text:span text:style-name="T236_3">UK-</text:span><text:span text:style-name="T236_4">ISAR’s<text:s/>communications<text:s/>capacity<text:s/>in<text:s/></text:span><text:span text:style-name="T236_5">line<text:s/>with<text:s/>the<text:s/>EMT’s</text:span><text:span text:style-name="T236_6">:<text:s/></text:span><text:span text:style-name="T236_7">FCDO<text:s/>should<text:s/>further<text:s/>strengthen<text:s/>the<text:s/>EDT2<text:s/>public<text:s/>engagement<text:s/>through<text:s/>external<text:s/>media,<text:s/>internal<text:s/>communications,<text:s/>recognition<text:s/>of<text:s/>partner<text:s/>volunteers,<text:s/>and<text:s/>in-depth<text:s/>stories<text:s/>about<text:s/>individual<text:s/>responders<text:s/>in<text:s/>the<text:s/>UK<text:s/>media.</text:span></text:p>
      <text:p text:style-name="P237"/>
      <text:p text:style-name="P238"/>
      <text:p text:style-name="P239"/>
      <text:p text:style-name="P240"/>
      <table:table table:style-name="Table6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28">
          <table:table-cell table:style-name="Cell79">
            <text:p text:style-name="P241"><text:span text:style-name="T241_1">Output<text:s/>Title<text:s/></text:span><text:span text:style-name="T241_2"><text:s/></text:span></text:p>
          </table:table-cell>
          <table:table-cell table:style-name="Cell80" table:number-columns-spanned="6">
            <text:p text:style-name="P242"><text:span text:style-name="T242_1">First<text:s/>responders<text:s/>in<text:s/>priority<text:s/>countries<text:s/>have<text:s/>greater<text:s/>knowledge<text:s/>and<text:s/>capacity<text:s/>to<text:s/>provide<text:s/>coordinated<text:s/>and<text:s/>timely<text:s/>response<text:s/>following<text:s/>disasters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81">
            <text:p text:style-name="P243"><text:span text:style-name="T243_1">Output<text:s/>number:<text:s text:c="2"/></text:span></text:p>
          </table:table-cell>
          <table:table-cell table:style-name="Cell82">
            <text:p text:style-name="P244"><text:span text:style-name="T244_1">2</text:span></text:p>
          </table:table-cell>
          <table:table-cell table:style-name="Cell83" table:number-columns-spanned="3">
            <text:p text:style-name="P245"><text:span text:style-name="T245_1">Output<text:s/>Score:<text:s text:c="2"/></text:span></text:p>
          </table:table-cell>
          <table:covered-table-cell/>
          <table:covered-table-cell/>
          <table:table-cell table:style-name="Cell84" table:number-columns-spanned="2">
            <text:p text:style-name="P246"><text:span text:style-name="T246_1"><text:s/>A+</text:span></text:p>
          </table:table-cell>
          <table:covered-table-cell/>
        </table:table-row>
        <table:table-row table:style-name="Row30">
          <table:table-cell table:style-name="Cell85">
            <text:p text:style-name="P247"><text:span text:style-name="T247_1">Impact<text:s/>weighting<text:s/>(%):<text:s text:c="3"/></text:span></text:p>
          </table:table-cell>
          <table:table-cell table:style-name="Cell86">
            <text:p text:style-name="P248"><text:span text:style-name="T248_1">20%</text:span></text:p>
          </table:table-cell>
          <table:table-cell table:style-name="Cell87" table:number-columns-spanned="3">
            <text:p text:style-name="P249"><text:span text:style-name="T249_1">Weighting<text:s/>revised<text:s/>since<text:s/>last<text:s/>AR?<text:s text:c="2"/></text:span></text:p>
          </table:table-cell>
          <table:covered-table-cell/>
          <table:covered-table-cell/>
          <table:table-cell table:style-name="Cell88" table:number-columns-spanned="2">
            <text:p text:style-name="P250"><text:span text:style-name="T250_1">N/a<text:s/></text:span></text:p>
          </table:table-cell>
          <table:covered-table-cell/>
        </table:table-row>
        <table:table-row table:style-name="Row31">
          <table:table-cell table:style-name="Cell89" table:number-columns-spanned="2">
            <text:p text:style-name="P251"><text:span text:style-name="T251_1">Indicator(s)</text:span><text:span text:style-name="T251_2"><text:s/></text:span></text:p>
          </table:table-cell>
          <table:covered-table-cell/>
          <table:table-cell table:style-name="Cell90" table:number-columns-spanned="3">
            <text:p text:style-name="P252"><text:span text:style-name="T252_1">Milestone(s)<text:s/>for<text:s/>this<text:s/>review</text:span><text:span text:style-name="T252_2"><text:s/></text:span></text:p>
          </table:table-cell>
          <table:covered-table-cell/>
          <table:covered-table-cell/>
          <table:table-cell table:style-name="Cell91" table:number-columns-spanned="2">
            <text:p text:style-name="P253"><text:span text:style-name="T253_1">Progress<text:s/></text:span><text:span text:style-name="T253_2"><text:s/></text:span></text:p>
          </table:table-cell>
          <table:covered-table-cell/>
        </table:table-row>
        <table:table-row table:style-name="Row32">
          <table:table-cell table:style-name="Cell92" table:number-columns-spanned="2">
            <text:p text:style-name="P254"><text:span text:style-name="T254_1">2.1<text:s/>Number<text:s/>of<text:s/></text:span><text:span text:style-name="T254_2">UK-</text:span><text:span text:style-name="T254_3">ISAR<text:s/>capacity<text:s/>building<text:s/>programmes<text:s/>delivered</text:span></text:p>
          </table:table-cell>
          <table:covered-table-cell/>
          <table:table-cell table:style-name="Cell93" table:number-columns-spanned="3">
            <text:p text:style-name="P255"><text:span text:style-name="T255_1">2</text:span></text:p>
          </table:table-cell>
          <table:covered-table-cell/>
          <table:covered-table-cell/>
          <table:table-cell table:style-name="Cell94" table:number-columns-spanned="2">
            <text:p text:style-name="P256"><text:span text:style-name="T256_1">Exceeded</text:span><text:span text:style-name="T256_2">:<text:s/>6<text:s/>capacity<text:s/>building<text:s/>programmes<text:s/>delivered</text:span></text:p>
          </table:table-cell>
          <table:covered-table-cell/>
        </table:table-row>
        <table:table-row table:style-name="Row33">
          <table:table-cell table:style-name="Cell95" table:number-columns-spanned="2">
            <text:p text:style-name="P257"><text:span text:style-name="T257_1">2.2<text:s/>Percentage<text:s/>of<text:s/></text:span><text:span text:style-name="T257_2">UK-</text:span><text:span text:style-name="T257_3">ISAR<text:s/>responses<text:s/>that<text:s/>include<text:s/>capacity<text:s/>building<text:s/>and<text:s/>equipping<text:s/>national<text:s/>stakeholders</text:span></text:p>
          </table:table-cell>
          <table:covered-table-cell/>
          <table:table-cell table:style-name="Cell96" table:number-columns-spanned="3">
            <text:p text:style-name="P258"><text:span text:style-name="T258_1">100%</text:span></text:p>
          </table:table-cell>
          <table:covered-table-cell/>
          <table:covered-table-cell/>
          <table:table-cell table:style-name="Cell97" table:number-columns-spanned="2">
            <text:p text:style-name="P259"><text:span text:style-name="T259_1">Achieved</text:span><text:span text:style-name="T259_2">:<text:s/>1<text:s/>of<text:s/>1<text:s/>deployments<text:s/>included<text:s/>capacity<text:s/>building</text:span></text:p>
          </table:table-cell>
          <table:covered-table-cell/>
        </table:table-row>
        <table:table-row table:style-name="Row34">
          <table:table-cell table:style-name="Cell98" table:number-columns-spanned="2">
            <text:p text:style-name="P260"><text:span text:style-name="T260_1">2.3<text:s/>Number<text:s/>of<text:s/>UK-EMT<text:s/>capacity<text:s/>building<text:s/>programmes<text:s/>delivered</text:span></text:p>
            <text:p text:style-name="P261"><text:span text:style-name="T261_1"><text:s/></text:span></text:p>
          </table:table-cell>
          <table:covered-table-cell/>
          <table:table-cell table:style-name="Cell99" table:number-columns-spanned="3">
            <text:p text:style-name="P262"><text:span text:style-name="T262_1">2</text:span></text:p>
          </table:table-cell>
          <table:covered-table-cell/>
          <table:covered-table-cell/>
          <table:table-cell table:style-name="Cell100" table:number-columns-spanned="2">
            <text:p text:style-name="P263"><text:span text:style-name="T263_1">Achieved</text:span><text:span text:style-name="T263_2">:<text:s/>2<text:s/>capacity<text:s/>building<text:s/>programmes<text:s/>(Ethiopia<text:s/>and<text:s/>Malawi)<text:s/>and<text:s/>2<text:s/>scoping<text:s/>visits<text:s/>(Malawi<text:s/>and<text:s/>Zambia)</text:span></text:p>
          </table:table-cell>
          <table:covered-table-cell/>
        </table:table-row>
        <table:table-row table:style-name="Row35">
          <table:table-cell table:style-name="Cell101" table:number-columns-spanned="2">
            <text:p text:style-name="P264"><text:span text:style-name="T264_1">2.4<text:s/>Percentage<text:s/>of<text:s/></text:span><text:span text:style-name="T264_2">UK-</text:span><text:span text:style-name="T264_3">EMT<text:s/>deployments<text:s/>that<text:s/>include<text:s/>capacity<text:s/>building<text:s/>for<text:s/>national<text:s/>stakeholders</text:span></text:p>
            <text:p text:style-name="P265"><text:span text:style-name="T265_1"><text:s/></text:span></text:p>
          </table:table-cell>
          <table:covered-table-cell/>
          <table:table-cell table:style-name="Cell102" table:number-columns-spanned="3">
            <text:p text:style-name="P266"><text:span text:style-name="T266_1">100%</text:span></text:p>
          </table:table-cell>
          <table:covered-table-cell/>
          <table:covered-table-cell/>
          <table:table-cell table:style-name="Cell103" table:number-columns-spanned="2">
            <text:p text:style-name="P267"><text:span text:style-name="T267_1">Achieved</text:span><text:span text:style-name="T267_2">:<text:s/>6<text:s/>of<text:s/>6<text:s/>response<text:s/>deployments<text:s/>included<text:s/>capacity<text:s/>building<text:s/>elements</text:span></text:p>
          </table:table-cell>
          <table:covered-table-cell/>
        </table:table-row>
        <table:table-row table:style-name="Row36">
          <table:table-cell table:style-name="Cell104">
            <text:p text:style-name="P268"/>
          </table:table-cell>
          <table:table-cell table:style-name="Cell105">
            <text:p text:style-name="P269"/>
          </table:table-cell>
          <table:table-cell table:style-name="Cell106">
            <text:p text:style-name="P270"/>
          </table:table-cell>
          <table:table-cell table:style-name="Cell107">
            <text:p text:style-name="P271"/>
          </table:table-cell>
          <table:table-cell table:style-name="Cell108" table:number-columns-spanned="2">
            <text:p text:style-name="P272"/>
          </table:table-cell>
          <table:covered-table-cell/>
          <table:table-cell table:style-name="Cell109" table:number-columns-spanned="2">
            <text:p text:style-name="P273"/>
          </table:table-cell>
          <table:covered-table-cell/>
          <table:table-cell table:style-name="Cell110">
            <text:p text:style-name="P274"/>
          </table:table-cell>
        </table:table-row>
      </table:table>
      <text:p text:style-name="P275"><text:span text:style-name="T275_1">Briefly<text:s/>describe<text:s/>the<text:s/>output’s<text:s/>activities<text:s/>and<text:s/>provide<text:s/>supporting<text:s/>narrative<text:s/>for<text:s/>the<text:s/>score.</text:span></text:p>
      <text:p text:style-name="P276"><text:span text:style-name="T276_1"><text:s/></text:span></text:p>
      <text:p text:style-name="P277"><text:span text:style-name="T277_1">UK-ISAR:<text:s/></text:span></text:p>
      <text:p text:style-name="P278"><text:span text:style-name="T278_1"><text:s/></text:span></text:p>
      <text:p text:style-name="P279"><text:span text:style-name="T279_1">UK-ISAR<text:s/>has<text:s/>completed<text:s/></text:span><text:span text:style-name="T279_2">6</text:span><text:span text:style-name="T279_3"><text:s/>successful<text:s/>Capacity<text:s/>Building<text:s/>Projects<text:s/>in<text:s/>20</text:span><text:span text:style-name="T279_4">25/26</text:span><text:span text:style-name="T279_5"><text:s/>(Year<text:s/></text:span><text:span text:style-name="T279_6">4</text:span><text:span text:style-name="T279_7">)<text:s/>exceeding<text:s/>their<text:s/>target<text:s/>of<text:s/>2<text:s/>projects.<text:s/>The<text:s/>projects<text:s/>are<text:s/>as<text:s/>follows:</text:span></text:p>
      <text:list text:style-name="LS27" xml:id="list20">
        <text:list-item>
          <text:p text:style-name="P280"><text:span text:style-name="T280_1">Tajikistan:<text:s/>delivered<text:s/>capacity-building<text:s/>in<text:s/>Search<text:s/>and<text:s/>Rescue<text:s/>operations.<text:s/>Working<text:s/>alongside<text:s/>the<text:s/>Committee<text:s/>of<text:s/>Emergency<text:s/>Situations<text:s/>(COES)<text:s/>and<text:s/>the<text:s/>Aga<text:s/>Khan<text:s/>Development<text:s/>Network<text:s/>(AKDN),<text:s/>our<text:s/>team<text:s/>shared<text:s/>knowledge,<text:s/>strengthened<text:s/>partnerships,<text:s/>and<text:s/>supported<text:s/>the<text:s/>development<text:s/>of<text:s/>local<text:s/>response<text:s/>capabilities.</text:span></text:p>
        </text:list-item>
        <text:list-item>
          <text:p text:style-name="P281"><text:span text:style-name="T281_1">Kenya:<text:s/></text:span><text:span text:style-name="T281_2">Building<text:s/>on<text:s/>the<text:s/>engagement<text:s/>delivered<text:s/>in<text:s/>March<text:s/>2025<text:s/>for<text:s/>the</text:span><text:span text:style-name="T281_3"><text:s/>Kenyan</text:span><text:span text:style-name="T281_4"><text:s/>Disaster<text:s/>Response<text:s/>Battalion<text:s/>(DRB)<text:s/>and<text:s/>National<text:s/>Disaster<text:s/>Management<text:s/>Unit<text:s/>(NDMU),<text:s/>a<text:s/>10-day<text:s/>training<text:s/>programme<text:s/>was<text:s/>developed</text:span><text:span text:style-name="T281_5"><text:s/>to<text:s/>further<text:s/>strengthen</text:span><text:span text:style-name="T281_6"><text:s/></text:span><text:span text:style-name="T281_7">capability</text:span><text:span text:style-name="T281_8">.<text:s/>The<text:s/>programme<text:s/>provided<text:s/>supervised<text:s/>opportunities<text:s/>for<text:s/>DRB</text:span><text:span text:style-name="T281_9"><text:s/></text:span><text:span text:style-name="T281_10">instructors<text:s/>to<text:s/>practise<text:s/>delivering<text:s/>and<text:s/>facilitating<text:s/></text:span><text:span text:style-name="T281_11">training<text:s/></text:span><text:span text:style-name="T281_12">sessions<text:s/>under<text:s/>the<text:s/>oversight<text:s/>of<text:s/>UK</text:span><text:span text:style-name="T281_13">-</text:span><text:span text:style-name="T281_14">ISAR<text:s/>specialist<text:s/>instructors<text:s/>(train<text:s/>the<text:s/>trainer<text:s/>model).<text:s/>This<text:s/>capacity<text:s/>building<text:s/>programme<text:s/></text:span><text:span text:style-name="T281_15">commenced</text:span><text:span text:style-name="T281_16"><text:s/>with<text:s/>introductions,<text:s/>course<text:s/>objectives</text:span><text:span text:style-name="T281_17"><text:s/></text:span><text:span text:style-name="T281_18">and<text:s/>an<text:s/>overview<text:s/>of<text:s/>UK</text:span><text:span text:style-name="T281_19">-</text:span><text:span text:style-name="T281_20">ISAR<text:s/>and<text:s/>INSARAG<text:s/>principles.<text:s/>Learning<text:s/>from<text:s/>the<text:s/>March<text:s/>2025<text:s/>engagement<text:s/>was<text:s/>reviewed<text:s/>through<text:s/>facilitated<text:s/>discussion<text:s/>and<text:s/>a<text:s/>knowledge<text:s/>check.<text:s/>Of<text:s/>the<text:s/>40<text:s/>participants,<text:s/>20<text:s/>were<text:s/>new<text:s/>and<text:s/>had<text:s/>not<text:s/>attended<text:s/>the</text:span><text:span text:style-name="T281_21"><text:s/>March</text:span><text:span text:style-name="T281_22"><text:s/>2025<text:s/>training.<text:s/></text:span></text:p>
        </text:list-item>
        <text:list-item>
          <text:p text:style-name="P282"><text:span text:style-name="T282_1">Malawi:<text:s/></text:span><text:span text:style-name="T282_2">Following<text:s/>UK-ISAR’s<text:s/>deployment<text:s/>in<text:s/>response<text:s/>to<text:s/>Cyclone<text:s/>Freddy<text:s/>in<text:s/>March<text:s/>2023,<text:s/>the<text:s/>team<text:s/>continued<text:s/>to<text:s/>support<text:s/>national<text:s/>flood<text:s/>response<text:s/>capacity<text:s/>through<text:s/>strategic<text:s/>and<text:s/>operational<text:s/>level<text:s/>training<text:s/>activities<text:s/>delivered<text:s/>during<text:s/>2024<text:s/>and<text:s/>2025.<text:s/>Building<text:s/>on<text:s/>this<text:s/>engagement,<text:s/>UK-ISAR<text:s/>returned<text:s/>to<text:s/>Malawi<text:s/>in<text:s/>February<text:s/>2026<text:s/>to<text:s/>support<text:s/>the<text:s/>formal<text:s/>handover<text:s/>of<text:s/>flood<text:s/>rescue<text:s/>equipment<text:s/>donated<text:s/>by<text:s/>SESHA,<text:s/>a<text:s/>UK<text:s/>charity,<text:s/>including<text:s/>two<text:s/>rescue<text:s/>boats,<text:s/>two<text:s/>outboard<text:s/>motors,<text:s/>personal<text:s/>flotation<text:s/>devices<text:s/>and<text:s/>helmets.<text:s/>The<text:s/>visit<text:s/>also<text:s/>provided<text:s/>an<text:s/>opportunity<text:s/>to<text:s/>assess<text:s/>and<text:s/>quality<text:s/>assure<text:s/>the<text:s/>training<text:s/>delivered<text:s/>in<text:s/>previous<text:s/>years.<text:s/>A<text:s/>four-person<text:s/>UK-ISAR<text:s/>team,<text:s/>comprising<text:s/>experienced<text:s/>water<text:s/>rescue<text:s/>technicians,<text:s/>accredited<text:s/>instructors<text:s/>and<text:s/>an<text:s/>experienced<text:s/>team<text:s/>leader,<text:s/>delivered<text:s/>a<text:s/>bespoke<text:s/></text:span><text:span text:style-name="T282_3">three-day</text:span><text:span text:style-name="T282_4"><text:s/>intensive<text:s/>training<text:s/>package<text:s/>tailored<text:s/>to<text:s/>locally<text:s/>identified<text:s/>needs.</text:span></text:p>
        </text:list-item>
        <text:list-item>
          <text:p text:style-name="P283"><text:span text:style-name="T283_1">Taiwan:<text:s/>A<text:s/>seven-person<text:s/>UK</text:span><text:span text:style-name="T283_2">-</text:span><text:span text:style-name="T283_3">ISAR<text:s/>team,<text:s/>led<text:s/>by<text:s/>National<text:s/>Coordinator,<text:s/>attended<text:s/>the<text:s/>Taiwan<text:s/>National<text:s/>Disaster<text:s/>Agency<text:s/>(NDA)<text:s/>Annual<text:s/>Mobilisation<text:s/>and<text:s/>Earthquake<text:s/>Exercise<text:s/>in<text:s/>September<text:s/>2025.<text:s/>The<text:s/>large-scale<text:s/>exercise<text:s/>simulated<text:s/>a<text:s/>magnitude<text:s/>8.5<text:s/>earthquake<text:s/>and<text:s/>tsunami,<text:s/>testing<text:s/>both<text:s/>national<text:s/>and<text:s/>international<text:s/>responders.<text:s/>UK</text:span><text:span text:style-name="T283_4">-</text:span><text:span text:style-name="T283_5">ISAR<text:s/>worked<text:s/>alongside<text:s/>teams<text:s/>from<text:s/>Turkey<text:s/>(AKUT),<text:s/>ISAR<text:s/>Germany,<text:s/>South<text:s/>Korea,<text:s/>the<text:s/>Philippines,<text:s/>and<text:s/>Fiji,<text:s/>while<text:s/>also<text:s/>delivering<text:s/>capacity<text:s/>building<text:s/>and<text:s/>sharing<text:s/>UK<text:s/>best<text:s/>practice<text:s/>with<text:s/>the<text:s/>Yulan<text:s/>County<text:s/>team.<text:s/>Additionally,<text:s/>UK-ISAR<text:s/>presence<text:s/>was<text:s/>provided<text:s/>to<text:s/>the<text:s/>Global<text:s/>Cooperation<text:s/>and<text:s/>Training<text:s/>Framework<text:s/>(GCTF)<text:s/>workshop<text:s/>in<text:s/>Taipei,<text:s/>which<text:s/>focused<text:s/>on<text:s/>strengthening<text:s/>international<text:s/>cooperation<text:s/>in<text:s/>disaster<text:s/>preparedness,<text:s/>response,<text:s/>and<text:s/>recovery.</text:span></text:p>
        </text:list-item>
        <text:list-item>
          <text:p text:style-name="P284"><text:span text:style-name="T284_1">South<text:s/>Africa:<text:s/>a<text:s/>UK-ISAR<text:s/>team<text:s/>participated<text:s/>in<text:s/>South<text:s/>Africa’s<text:s/>Search<text:s/>and<text:s/>Rescue<text:s/>training<text:s/>exercise<text:s/>as<text:s/>coaches<text:s/>and<text:s/>evaluators,<text:s/>providing<text:s/>a<text:s/>mentorship<text:s/>role<text:s/>throughout<text:s/>the<text:s/>exercises.</text:span></text:p>
        </text:list-item>
        <text:list-item>
          <text:p text:style-name="P285"><text:span text:style-name="T285_1">Georgia:<text:s/>In<text:s/>March<text:s/>2026,<text:s/>UK</text:span><text:span text:style-name="T285_2">-</text:span><text:span text:style-name="T285_3">ISAR<text:s/>delivered<text:s/>a<text:s/>seven-day<text:s/>joint<text:s/>training<text:s/>mission<text:s/>in<text:s/>Georgia<text:s/>with<text:s/>the<text:s/>Georgian<text:s/>Urban<text:s/>Search<text:s/>and<text:s/>Rescue<text:s/>team<text:s/>(GEO-01),<text:s/>marking<text:s/>the<text:s/>first<text:s/>collaboration<text:s/>of<text:s/>its<text:s/>kind<text:s/>and<text:s/>the<text:s/>first<text:s/>overseas<text:s/>delivery<text:s/>of<text:s/>its<text:s/>accredited<text:s/>International<text:s/>Operations<text:s/>Course.<text:s/>The<text:s/>programme<text:s/>supported<text:s/>the<text:s/>development<text:s/>of<text:s/>Georgia’s<text:s/>INSARAG-classified<text:s/>Light<text:s/>USAR<text:s/>capability<text:s/>and<text:s/>combined<text:s/>an<text:s/>Advanced<text:s/>Search<text:s/>and<text:s/>Rescue<text:s/>(ASR)<text:s/>Masterclass,<text:s/>the<text:s/>International<text:s/>Operations<text:s/>Course,<text:s/>and<text:s/>specialist<text:s/>Timber<text:s/>Shoring<text:s/>training.<text:s/>The<text:s/>ASR<text:s/>Masterclass<text:s/>focused<text:s/>on<text:s/>INSARAG<text:s/>methodology,<text:s/>command<text:s/>and<text:s/>control,<text:s/>and<text:s/>multi-worksite<text:s/>coordination,<text:s/>culminating<text:s/>in<text:s/>a<text:s/>joint<text:s/>field<text:s/>exercise,<text:s/>while<text:s/>additional<text:s/>elements<text:s/>developed<text:s/>leadership<text:s/>and<text:s/>international<text:s/>coordination<text:s/>skills<text:s/>and<text:s/>advanced<text:s/>structural<text:s/>stabilisation<text:s/>techniques,<text:s/>including<text:s/>Class<text:s/>1,<text:s/>2<text:s/>and<text:s/>3<text:s/>shoring.</text:span></text:p>
        </text:list-item>
      </text:list>
      <text:p text:style-name="P286"><text:span text:style-name="T286_1">Additionally,<text:s/>as<text:s/>part<text:s/>of<text:s/>their<text:s/>response<text:s/>deployment<text:s/>to<text:s/>Mozambique,<text:s/>UK-ISAR<text:s/></text:span><text:span text:style-name="T286_2">delivered<text:s/>trainings<text:s/>on</text:span><text:span text:style-name="T286_3"><text:s/></text:span><text:span text:style-name="T286_4">brief<text:s/></text:span><text:span text:style-name="T286_5">w</text:span><text:span text:style-name="T286_6">ater</text:span><text:span text:style-name="T286_7"><text:s/>purification<text:s/>input<text:s/>for<text:s/>testing,<text:s/>boat<text:s/>and<text:s/>engine<text:s/>familiarisation<text:s/>(storage)<text:s/>and<text:s/></text:span><text:span text:style-name="T286_8">c</text:span><text:span text:style-name="T286_9">oordination</text:span><text:span text:style-name="T286_10"><text:s/>of<text:s/>air<text:s/>assets<text:s/>and<text:s/>use<text:s/>of<text:s/>Cecis<text:s/>satellite<text:s/>information<text:s/>to<text:s/></text:span><text:span text:style-name="T286_11">the<text:s/></text:span><text:span text:style-name="T286_12">National<text:s/>Institute<text:s/>of<text:s/>Disaster<text:s/>Management<text:s/>(INGC)</text:span><text:span text:style-name="T286_13"><text:s/></text:span><text:span text:style-name="T286_14">during<text:s/></text:span><text:span text:style-name="T286_15">the<text:s/></text:span><text:span text:style-name="T286_16">deployment.</text:span></text:p>
      <text:p text:style-name="P287"><text:span text:style-name="T287_1"><text:s/></text:span></text:p>
      <text:p text:style-name="P288"><text:span text:style-name="T288_1">UK-ISAR<text:s/>exceeded<text:s/>on<text:s/>this<text:s/>output.</text:span><text:span text:style-name="T288_2"><text:s/>UK-ISAR<text:s/>have<text:s/>demonstrated<text:s/>an<text:s/>ability<text:s/>to<text:s/>provide<text:s/>a<text:s/>diverse<text:s/>range<text:s/>of<text:s/>capacity<text:s/>building<text:s/>initiatives<text:s/>across<text:s/>the<text:s/>year,<text:s/>receiving<text:s/>positive<text:s/>feedback<text:s/>from<text:s/>a<text:s/>range<text:s/>of<text:s/>stakeholders<text:s/>in<text:s/>these<text:s/>countries<text:s/>and<text:s/>forming<text:s/>continued<text:s/>strong<text:s/>working<text:s/>relationships<text:s/>with<text:s/>their<text:s/>counterparts.<text:s/>Implementing<text:s/>recommendations<text:s/>from<text:s/>the<text:s/>previous<text:s/>Annual<text:s/>Review<text:s/>to<text:s/>expand<text:s/>this<text:s/>capacity-building<text:s/>offer,<text:s/>FCDO<text:s/>are<text:s/>in<text:s/>the<text:s/>process<text:s/>of<text:s/>formalising<text:s/>2-3<text:s/>more<text:s/>capacity-building<text:s/>projects<text:s/>for<text:s/>Year<text:s/>5<text:s/>in<text:s/>line<text:s/>with<text:s/>the<text:s/>Business<text:s/>Case<text:s/>objectives<text:s/>and<text:s/>financial<text:s/>headroom,<text:s/>and<text:s/></text:span><text:span text:style-name="T288_3">UK-</text:span><text:span text:style-name="T288_4">ISAR<text:s/>will<text:s/>continue<text:s/>to<text:s/>provide<text:s/>capacity-building<text:s/>assistance<text:s/>to<text:s/>local<text:s/>counterparts<text:s/>on<text:s/>any<text:s/>response<text:s/>deployments.<text:s/></text:span><text:span text:style-name="T288_5"><text:s/></text:span></text:p>
      <text:p text:style-name="P289"><text:span text:style-name="T289_1"><text:s/></text:span></text:p>
      <text:p text:style-name="P290"><text:span text:style-name="T290_1">UK-EMT:</text:span></text:p>
      <text:p text:style-name="P291"><text:span text:style-name="T291_1">The<text:s/>Ethiopia<text:s/>twinning<text:s/>project<text:s/>has<text:s/>achieved<text:s/>major<text:s/>milestones<text:s/>in<text:s/>the<text:s/>previous<text:s/>reporting<text:s/>periods,<text:s/>with<text:s/>the<text:s/>latest<text:s/>activities<text:s/>mainly<text:s/>focussed<text:s/>on<text:s/>supporting<text:s/>the<text:s/>Ethiopians’<text:s/>last<text:s/>efforts<text:s/>to<text:s/>get<text:s/>ready<text:s/>for<text:s/>WHO<text:s/>EMT<text:s/>classification.<text:s/>The<text:s/>UK</text:span><text:span text:style-name="T291_2">-</text:span><text:span text:style-name="T291_3">EMT<text:s/>remain<text:s/>in<text:s/>contact<text:s/>with<text:s/>both<text:s/>Ethiopian<text:s/>colleagues<text:s/>as<text:s/>well<text:s/>as<text:s/>colleagues<text:s/>from<text:s/>Spain<text:s/>(the<text:s/>formal<text:s/>mentors<text:s/>of<text:s/>Ethiopia<text:s/>EMT)<text:s/>and<text:s/>representatives<text:s/>from<text:s/>the<text:s/>WHO<text:s/>EMT<text:s/>Secretariat<text:s/>to<text:s/>continue<text:s/>to<text:s/>push<text:s/>for<text:s/>Ethiopian<text:s/>verification<text:s/>this<text:s/>summer.<text:s/></text:span><text:span text:style-name="T291_4"><text:s/></text:span></text:p>
      <text:p text:style-name="P292"><text:span text:style-name="T292_1"><text:s/></text:span></text:p>
      <text:p text:style-name="P293"><text:span text:style-name="T293_1">Additionally,<text:s/></text:span><text:span text:style-name="T293_2">UK</text:span><text:span text:style-name="T293_3">-</text:span><text:span text:style-name="T293_4">EMT<text:s/>conducted<text:s/>a<text:s/>scoping<text:s/>visit<text:s/>to<text:s/>Malawi,<text:s/></text:span><text:span text:style-name="T293_5">which<text:s/></text:span><text:span text:style-name="T293_6">resulted<text:s/>in<text:s/>recommendations<text:s/>for<text:s/>further<text:s/>engagement<text:s/>and<text:s/>collaboration<text:s/>with<text:s/>Malawi<text:s/>EMT,<text:s/></text:span><text:span text:style-name="T293_7">and<text:s/></text:span><text:span text:style-name="T293_8">the<text:s/>recommendation<text:s/>for<text:s/>an<text:s/>in-depth<text:s/>workshop<text:s/>focussed<text:s/>on<text:s/>the<text:s/>core<text:s/>EMT<text:s/>standards<text:s/>was<text:s/>delivered<text:s/>as<text:s/>the<text:s/>first<text:s/>follow-up<text:s/>action.<text:s/>The<text:s/>UK</text:span><text:span text:style-name="T293_9">-</text:span><text:span text:style-name="T293_10">EMT<text:s/>deployed<text:s/>a<text:s/>faculty<text:s/>of<text:s/>six,<text:s/>representing<text:s/>each<text:s/>of<text:s/>the<text:s/>core<text:s/>standards<text:s/>(Health,<text:s/>Operations,<text:s/>Logistics,<text:s/>WASH,<text:s/>HR<text:s/>and<text:s/>Training)<text:s/>and<text:s/>conducted<text:s/>a<text:s/>5-day<text:s/>workshop<text:s/>in<text:s/>the<text:s/>LION<text:s/>Hospital<text:s/>in<text:s/>Lilongwe,<text:s/>which<text:s/>culminated<text:s/>in<text:s/>a<text:s/>1.5-day<text:s/>tabletop<text:s/>exercise<text:s/>and<text:s/>action<text:s/>planning<text:s/>activity.<text:s/>A<text:s/>total<text:s/>of<text:s/>27<text:s/>Malawian<text:s/>EMT<text:s/>colleagues<text:s/>representing<text:s/>all<text:s/>core<text:s/>standards<text:s/>were<text:s/>trained<text:s/>during<text:s/>the<text:s/>workshop.<text:s/></text:span><text:span text:style-name="T293_11"><text:s/></text:span><text:span text:style-name="T293_12">UK</text:span><text:span text:style-name="T293_13">-</text:span><text:span text:style-name="T293_14">EMT<text:s/>also<text:s/>conducted<text:s/>a<text:s/>twinning<text:s/>scoping<text:s/>visit<text:s/>to<text:s/>Zambia<text:s/>to<text:s/>explore<text:s/>the<text:s/>opportunity<text:s/>for<text:s/>the<text:s/>UK</text:span><text:span text:style-name="T293_15">-</text:span><text:span text:style-name="T293_16">EMT<text:s/>to<text:s/>establish<text:s/>a<text:s/>twinning<text:s/>partnership<text:s/>with<text:s/>the<text:s/>Zambia<text:s/>EMT<text:s/>and<text:s/>Zambia<text:s/>PHEOC.<text:s/>UK-</text:span><text:span text:style-name="T293_17">EMT’s</text:span><text:span text:style-name="T293_18"><text:s/>Health<text:s/>Director<text:s/>and<text:s/>Capacity<text:s/>Building<text:s/>Director<text:s/>conducted<text:s/>the<text:s/>visit<text:s/>and<text:s/>were<text:s/>introduced<text:s/>and<text:s/>facilitated<text:s/>meetings<text:s/>with<text:s/>wider<text:s/>health<text:s/>partners<text:s/>in<text:s/>Zambia,<text:s/>including<text:s/>WHO,<text:s/>FCDO<text:s/>and<text:s/>others.<text:s/>After<text:s/>the<text:s/>scoping<text:s/>visit,<text:s/>the<text:s/>UK</text:span><text:span text:style-name="T293_19">-</text:span><text:span text:style-name="T293_20">EMT<text:s/>submitted<text:s/>a<text:s/>report<text:s/>to<text:s/>FCDO<text:s/>with<text:s/>recommendations<text:s/>to<text:s/>establish<text:s/>an<text:s/>ongoing<text:s/>partnership<text:s/>to<text:s/>support<text:s/>Zambia<text:s/>in<text:s/>the<text:s/>twinning<text:s/>journey.<text:s/></text:span></text:p>
      <text:p text:style-name="P294"><text:span text:style-name="T294_1"><text:s/></text:span></text:p>
      <text:p text:style-name="P295"><text:span text:style-name="T295_1">Of<text:s/>the<text:s/>6<text:s/>response<text:s/>deployments<text:s/>conducted<text:s/>by<text:s/>UK-EMT<text:s/>this<text:s/>reporting<text:s/>period,<text:s/>all<text:s/>6<text:s/>contained<text:s/>capacity<text:s/>building<text:s/>elements.<text:s/>Examples<text:s/>include<text:s/>the<text:s/>offering<text:s/>of<text:s/>training<text:s/>on<text:s/>wound<text:s/>management,<text:s/>infection<text:s/>prevention<text:s/>and<text:s/>control,<text:s/>and<text:s/>rehabilitation<text:s/>for<text:s/>healthcare<text:s/>providers<text:s/>in<text:s/>Sierra<text:s/></text:span><text:span text:style-name="T295_2">Leon</text:span><text:span text:style-name="T295_3">e</text:span><text:span text:style-name="T295_4"><text:s/>and<text:s/>Bangladesh,<text:s/>and<text:s/>tactical<text:s/>support<text:s/>to<text:s/>enable<text:s/>damaged<text:s/>clinics<text:s/>to<text:s/>get<text:s/>up<text:s/>and<text:s/>running<text:s/>independently<text:s/>after<text:s/>Hurricane<text:s/>Melissa<text:s/>in<text:s/>Jamaica.</text:span><text:span text:style-name="T295_5"><text:s/></text:span><text:span text:style-name="T295_6">The<text:s/>Angola<text:s/>cholera<text:s/>response<text:s/>was<text:s/>designed<text:s/>solely<text:s/>as<text:s/>a<text:s/>technical<text:s/>expertise<text:s/>deployment,<text:s/>providing<text:s/></text:span><text:span text:style-name="T295_7">‘Train<text:s/>the<text:s/>Trainer’<text:s/>initiatives<text:s/>for</text:span><text:span text:style-name="T295_8"><text:s/>the<text:s/>MoH<text:s/>in</text:span><text:span text:style-name="T295_9"><text:s/>each<text:s/>municipality<text:s/>in<text:s/>the<text:s/>province<text:s/>in<text:s/>Angola<text:s/>of<text:s/>the<text:s/>deployment</text:span><text:span text:style-name="T295_10">.</text:span></text:p>
      <text:p text:style-name="P296"><text:span text:style-name="T296_1"><text:s/></text:span></text:p>
      <text:p text:style-name="P297"><text:span text:style-name="T297_1">Describe<text:s/>any<text:s/>changes<text:s/>to<text:s/>this<text:s/>output<text:s/>during<text:s/>the<text:s/>past<text:s/>year,<text:s/>and<text:s/>any<text:s/>planned<text:s/>changes<text:s/>as<text:s/>a<text:s/>result<text:s/>of<text:s/>this<text:s/>review.</text:span></text:p>
      <text:p text:style-name="P298"><text:span text:style-name="T298_1"><text:s/></text:span></text:p>
      <text:p text:style-name="P299"><text:span text:style-name="T299_1">There<text:s/>were<text:s/>no<text:s/>changes<text:s/>to<text:s/>this<text:s/>output<text:s/>during<text:s/>the<text:s/>reporting<text:s/>period,<text:s/>and<text:s/>no<text:s/>changes<text:s/>are<text:s/>proposed<text:s/>to<text:s/>the<text:s/>output<text:s/>indicators<text:s/>themselves.<text:s/>However,<text:s/>in<text:s/>light<text:s/>of<text:s/>the<text:s/>programme’s<text:s/>new<text:s/>Monitoring<text:s/>and<text:s/>Evaluation<text:s/>plan,<text:s/></text:span><text:span text:style-name="T299_2">it<text:s/>is<text:s/>recommended<text:s/>that<text:s/>programme-level<text:s/>milestones<text:s/>are<text:s/>updated<text:s/>with<text:s/>more<text:s/>quantifiable<text:s/>metrics,<text:s/>drawing<text:s/>directly<text:s/>from<text:s/>the<text:s/>more<text:s/>detailed<text:s/>milestones<text:s/>which<text:s/>both<text:s/>partners<text:s/>already<text:s/>report<text:s/>on<text:s/>against<text:s/>their<text:s/>individual<text:s/>project<text:s/>logframes.<text:s/></text:span><text:span text:style-name="T299_3">In<text:s/>addition,<text:s/></text:span><text:span text:style-name="T299_4">it</text:span><text:span text:style-name="T299_5"><text:s/>is<text:s/>recommended<text:s/>t</text:span><text:span text:style-name="T299_6">hat</text:span><text:span text:style-name="T299_7"><text:s/>the<text:s/>programme<text:s/></text:span><text:span text:style-name="T299_8">develops<text:s/>new<text:s/>clear<text:s/>and<text:s/>measurable<text:s/>impact<text:s/>and<text:s/>outcome<text:s/>indicators<text:s/>by<text:s/>September<text:s/>and<text:s/>agree<text:s/>them<text:s/>with<text:s/>partners<text:s/>ahead<text:s/>of<text:s/>next<text:s/>year’s<text:s/>annual<text:s/>review.</text:span><text:span text:style-name="T299_9"><text:s/></text:span><text:span text:style-name="T299_10">This<text:s/>will<text:s/>allow<text:s/>the<text:s/>programme<text:s/>to<text:s/>more<text:s/>strongly<text:s/>articulate<text:s/>the<text:s/>scale<text:s/>and<text:s/>success<text:s/>of<text:s/>its<text:s/>outputs<text:s/>and<text:s/>increase<text:s/>the<text:s/>evidence<text:s/>base<text:s/>underpinning<text:s/>the<text:s/>programme’s<text:s/>Theory<text:s/>of<text:s/>Change.</text:span></text:p>
      <text:p text:style-name="P300"><text:span text:style-name="T300_1"><text:s/></text:span></text:p>
      <text:p text:style-name="P301"><text:span text:style-name="T301_1">As<text:s/>a<text:s/>particular<text:s/>outstanding<text:s/>recommendation<text:s/>from<text:s/>the<text:s/>previous<text:s/>reporting<text:s/>period,<text:s/></text:span><text:span text:style-name="T301_2">since</text:span><text:span text:style-name="T301_3"><text:s/>UK-ISAR<text:s/>continue<text:s/>to<text:s/>be<text:s/>recognised<text:s/>for<text:s/>conducting<text:s/>international<text:s/>exercises,<text:s/>UK-ISAR<text:s/>should<text:s/>consider<text:s/>how<text:s/>these<text:s/>fit<text:s/>with<text:s/>their<text:s/>current<text:s/>capacity<text:s/>building<text:s/>offer<text:s/>and<text:s/>how<text:s/>this<text:s/>can<text:s/>be<text:s/>effectively<text:s/>captured<text:s/>under<text:s/>output<text:s/>2.</text:span></text:p>
      <text:p text:style-name="P302"><text:span text:style-name="T302_1"><text:s/></text:span></text:p>
      <text:p text:style-name="P303"><text:span text:style-name="T303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04"><text:span text:style-name="T304_1"><text:s/></text:span></text:p>
      <text:p text:style-name="P305"><text:span text:style-name="T305_1">UK-EMT,<text:s/>UK-ISAR<text:s/>and<text:s/></text:span><text:span text:style-name="T305_2">FCDO</text:span><text:span text:style-name="T305_3"><text:s/>have<text:s/>made<text:s/>strong<text:s/>progress<text:s/>against<text:s/>their<text:s/>recommendations<text:s/>to<text:s/>mobilise<text:s/>and<text:s/>expand<text:s/>their<text:s/>capacity<text:s/>building<text:s/>offer,<text:s/>with<text:s/>concrete<text:s/>plans<text:s/>in<text:s/>train<text:s/>for<text:s/>Year<text:s/>5<text:s/>of<text:s/>the<text:s/>programme<text:s/>and<text:s/>continued<text:s/>engagement<text:s/>with<text:s/>Posts<text:s/>to<text:s/>promote<text:s/>this<text:s/>facility.<text:s/></text:span><text:span text:style-name="T305_4">Building<text:s/>on<text:s/>the<text:s/>successes<text:s/>of<text:s/>these<text:s/>outputs,<text:s/></text:span><text:span text:style-name="T305_5">it<text:s/>is<text:s/>recommended<text:s/>that<text:s/>FCDO<text:s/>and<text:s/>EDT2<text:s/>partners<text:s/>pursue<text:s/>and<text:s/>finalise<text:s/>plans<text:s/>for<text:s/>future<text:s/>capacity-building<text:s/>projects<text:s/>in<text:s/>Year<text:s/>5<text:s/>of<text:s/>the<text:s/>programme<text:s/>and<text:s/>continue<text:s/>to<text:s/></text:span><text:span text:style-name="T305_6">advertise<text:s/>this<text:s/>offer<text:s/>to<text:s/>FCDO<text:s/>Posts<text:s/>for<text:s/>Years<text:s/>6<text:s/>and<text:s/>7<text:s/>of<text:s/>the<text:s/>programme.</text:span></text:p>
      <text:p text:style-name="P306"/>
      <text:p text:style-name="P307"><text:span text:style-name="T307_1">At<text:s/>a<text:s/>programme<text:s/>level,<text:s/>this<text:s/>output<text:s/>may<text:s/>be<text:s/>affected<text:s/>by</text:span><text:span text:style-name="T307_2"><text:s/>recent<text:s/>geopolitical<text:s/>developments<text:s/>placing<text:s/>additional<text:s/>pressure<text:s/>on<text:s/>humanitarian<text:s/>supply<text:s/>chains<text:s/>and<text:s/>increasing<text:s/>the<text:s/>cost<text:s/>of<text:s/>response<text:s/>operations,<text:s/>particularly<text:s/>freight,<text:s/>fuel<text:s/>and<text:s/>logistics.<text:s/>Further<text:s/>detail<text:s/>on<text:s/>this,<text:s/>including<text:s/>proposed<text:s/>mitigations<text:s/>and<text:s/>recommendations,<text:s/>is<text:s/>outlined<text:s/>in<text:s/></text:span><text:span text:style-name="T307_3">Section<text:s/>E<text:s/>(Risk)</text:span><text:span text:style-name="T307_4">.</text:span></text:p>
      <text:p text:style-name="P308"/>
      <text:p text:style-name="P309"/>
      <text:p text:style-name="P310"/>
      <table:table table:style-name="Table7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row table:style-name="Row37">
          <table:table-cell table:style-name="Cell111">
            <text:p text:style-name="P311"><text:span text:style-name="T311_1">Output<text:s/>Title<text:s/></text:span><text:span text:style-name="T311_2"><text:s/></text:span></text:p>
          </table:table-cell>
          <table:table-cell table:style-name="Cell112" table:number-columns-spanned="6">
            <text:p text:style-name="P312"><text:span text:style-name="T312_1">Evidence<text:s/>is<text:s/>generated<text:s/>to<text:s/>improve<text:s/>the<text:s/>international<text:s/>system,<text:s/>enabling<text:s/>the<text:s/>UK<text:s/>to<text:s/>play<text:s/>a<text:s/>significant<text:s/>role,<text:s/>and<text:s/>maximise<text:s/>leverage,<text:s/>when<text:s/>engaging<text:s/>internationally<text:s/>in<text:s/>working<text:s/>groups<text:s/>to<text:s/>set<text:s/>standard<text:s/>and<text:s/>best<text:s/>practice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8">
          <table:table-cell table:style-name="Cell113">
            <text:p text:style-name="P313"><text:span text:style-name="T313_1">Output<text:s/>number:<text:s text:c="2"/></text:span></text:p>
          </table:table-cell>
          <table:table-cell table:style-name="Cell114" table:number-columns-spanned="2">
            <text:p text:style-name="P314"><text:span text:style-name="T314_1">3</text:span></text:p>
          </table:table-cell>
          <table:covered-table-cell/>
          <table:table-cell table:style-name="Cell115" table:number-columns-spanned="2">
            <text:p text:style-name="P315"><text:span text:style-name="T315_1">Output<text:s/>Score:<text:s text:c="2"/></text:span></text:p>
          </table:table-cell>
          <table:covered-table-cell/>
          <table:table-cell table:style-name="Cell116" table:number-columns-spanned="2">
            <text:p text:style-name="P316"><text:span text:style-name="T316_1">A+</text:span></text:p>
          </table:table-cell>
          <table:covered-table-cell/>
        </table:table-row>
        <table:table-row table:style-name="Row39">
          <table:table-cell table:style-name="Cell117">
            <text:p text:style-name="P317"><text:span text:style-name="T317_1">Impact<text:s/>weighting<text:s/>(%):<text:s text:c="3"/></text:span></text:p>
          </table:table-cell>
          <table:table-cell table:style-name="Cell118" table:number-columns-spanned="2">
            <text:p text:style-name="P318"><text:span text:style-name="T318_1">20%</text:span></text:p>
          </table:table-cell>
          <table:covered-table-cell/>
          <table:table-cell table:style-name="Cell119" table:number-columns-spanned="2">
            <text:p text:style-name="P319"><text:span text:style-name="T319_1">Weighting<text:s/>revised<text:s/>since<text:s/>last<text:s/>AR?<text:s text:c="2"/></text:span></text:p>
          </table:table-cell>
          <table:covered-table-cell/>
          <table:table-cell table:style-name="Cell120" table:number-columns-spanned="2">
            <text:p text:style-name="P320"><text:span text:style-name="T320_1">N/a<text:s/></text:span></text:p>
          </table:table-cell>
          <table:covered-table-cell/>
        </table:table-row>
        <table:table-row table:style-name="Row40">
          <table:table-cell table:style-name="Cell121">
            <text:p text:style-name="P321"><text:span text:style-name="T321_1">Indicator(s)</text:span><text:span text:style-name="T321_2"><text:s/></text:span></text:p>
          </table:table-cell>
          <table:table-cell table:style-name="Cell122" table:number-columns-spanned="4">
            <text:p text:style-name="P322"><text:span text:style-name="T322_1">Milestone(s)<text:s/>for<text:s/>this<text:s/>review</text:span><text:span text:style-name="T322_2"><text:s/></text:span></text:p>
          </table:table-cell>
          <table:covered-table-cell/>
          <table:covered-table-cell/>
          <table:covered-table-cell/>
          <table:table-cell table:style-name="Cell123" table:number-columns-spanned="2">
            <text:p text:style-name="P323"><text:span text:style-name="T323_1">Progress<text:s/></text:span><text:span text:style-name="T323_2"><text:s/></text:span></text:p>
          </table:table-cell>
          <table:covered-table-cell/>
        </table:table-row>
        <table:table-row table:style-name="Row41">
          <table:table-cell table:style-name="Cell124">
            <text:p text:style-name="P324"><text:span text:style-name="T324_1">3.1<text:s/>UK-ISAR<text:s/>make<text:s/>effective<text:s/>contributions<text:s/>to<text:s/>international,<text:s/>regional,<text:s/>national,<text:s/>and<text:s/>technical<text:s/>meetings,<text:s/>that<text:s/>lead<text:s/>to<text:s/>improved<text:s/>guidance<text:s/>and<text:s/>processes</text:span></text:p>
          </table:table-cell>
          <table:table-cell table:style-name="Cell125" table:number-columns-spanned="4">
            <text:p text:style-name="P325"><text:span text:style-name="T325_1">7<text:s/>Working<text:s/>Groups<text:s/>(WGs)<text:s/>and<text:s/>1<text:s/>co-chair</text:span></text:p>
          </table:table-cell>
          <table:covered-table-cell/>
          <table:covered-table-cell/>
          <table:covered-table-cell/>
          <table:table-cell table:style-name="Cell126" table:number-columns-spanned="2">
            <text:p text:style-name="P326"><text:span text:style-name="T326_1">Achieved</text:span><text:span text:style-name="T326_2">.<text:s/>7<text:s/>Working<text:s/>Groups<text:s/>(WGs)<text:s/>and<text:s/>1<text:s/>co-chair</text:span></text:p>
            <text:p text:style-name="P327"><text:span text:style-name="T327_1"><text:s/></text:span></text:p>
          </table:table-cell>
          <table:covered-table-cell/>
        </table:table-row>
        <table:table-row table:style-name="Row42">
          <table:table-cell table:style-name="Cell127">
            <text:p text:style-name="P328"><text:span text:style-name="T328_1">3.2<text:s/>Number<text:s/>of<text:s/>effective<text:s/>contributions<text:s/>to<text:s/>international,<text:s/>regional,<text:s/>national<text:s/>EMT<text:s/>and<text:s/>Technical<text:s/>Working<text:s/>Group<text:s/>meetings<text:s/>based<text:s/>on<text:s/>lessons<text:s/>learned<text:s/>from<text:s/>response<text:s/>and<text:s/>exercises</text:span></text:p>
          </table:table-cell>
          <table:table-cell table:style-name="Cell128" table:number-columns-spanned="4">
            <text:p text:style-name="P329"><text:span text:style-name="T329_1">3</text:span></text:p>
          </table:table-cell>
          <table:covered-table-cell/>
          <table:covered-table-cell/>
          <table:covered-table-cell/>
          <table:table-cell table:style-name="Cell129" table:number-columns-spanned="2">
            <text:p text:style-name="P330"><text:span text:style-name="T330_1">Exceeded</text:span><text:span text:style-name="T330_2">:<text:s/>UK</text:span><text:span text:style-name="T330_3">-</text:span><text:span text:style-name="T330_4">EMT<text:s/>continued<text:s/>representation<text:s/>on<text:s/></text:span><text:span text:style-name="T330_5">6</text:span><text:span text:style-name="T330_6"><text:s/></text:span><text:span text:style-name="T330_7">WHO<text:s/>EMT<text:s/>Working<text:s/>Groups<text:s/>during<text:s/>this<text:s/>quarter</text:span><text:span text:style-name="T330_8"><text:s/>(plus<text:s/>1<text:s/>Civ-Mil<text:s/>working<text:s/>group<text:s/>funded<text:s/>through<text:s/>separate<text:s/></text:span><text:span text:style-name="T330_9">FCFDO<text:s/>programme</text:span><text:span text:style-name="T330_10">)</text:span></text:p>
            <text:p text:style-name="P331"><text:span text:style-name="T331_1"><text:s/></text:span></text:p>
          </table:table-cell>
          <table:covered-table-cell/>
        </table:table-row>
        <table:table-row table:style-name="Row43">
          <table:table-cell table:style-name="Cell130">
            <text:p text:style-name="P332"/>
          </table:table-cell>
          <table:table-cell table:style-name="Cell131">
            <text:p text:style-name="P333"/>
          </table:table-cell>
          <table:table-cell table:style-name="Cell132" table:number-columns-spanned="2">
            <text:p text:style-name="P334"/>
          </table:table-cell>
          <table:covered-table-cell/>
          <table:table-cell table:style-name="Cell133">
            <text:p text:style-name="P335"/>
          </table:table-cell>
          <table:table-cell table:style-name="Cell134">
            <text:p text:style-name="P336"/>
          </table:table-cell>
          <table:table-cell table:style-name="Cell135" table:number-columns-spanned="2">
            <text:p text:style-name="P337"/>
          </table:table-cell>
          <table:covered-table-cell/>
        </table:table-row>
      </table:table>
      <text:p text:style-name="P338"><text:span text:style-name="T338_1">Briefly<text:s/>describe<text:s/>the<text:s/>output’s<text:s/>activities<text:s/>and<text:s/>provide<text:s/>supporting<text:s/>narrative<text:s/>for<text:s/>the<text:s/>score.</text:span></text:p>
      <text:p text:style-name="P339"><text:span text:style-name="T339_1"><text:s/></text:span></text:p>
      <text:p text:style-name="P340"><text:span text:style-name="T340_1">UK-ISAR</text:span></text:p>
      <text:p text:style-name="P341"><text:span text:style-name="T341_1"><text:s/></text:span></text:p>
      <text:p text:style-name="P342"><text:span text:style-name="T342_1">Seven<text:s/>UK</text:span><text:span text:style-name="T342_2">-</text:span><text:span text:style-name="T342_3">ISAR<text:s/>personnel<text:s/>are<text:s/>actively<text:s/>involved<text:s/>in<text:s/>the<text:s/>INSARAG<text:s/>Working<text:s/>Groups<text:s/>(WG)<text:s/>which<text:s/>include:<text:s/>Medical<text:s/>WG;<text:s/></text:span><text:span text:style-name="T342_4">INSARAG External Reclassification<text:s/></text:span><text:span text:style-name="T342_5">(</text:span><text:span text:style-name="T342_6">IER</text:span><text:span text:style-name="T342_7">)</text:span><text:span text:style-name="T342_8">/<text:s/></text:span><text:span text:style-name="T342_9">INSARAG External</text:span><text:span text:style-name="T342_10"><text:s/>C</text:span><text:span text:style-name="T342_11">lassification</text:span><text:span text:style-name="T342_12"><text:s/></text:span><text:span text:style-name="T342_13">(</text:span><text:span text:style-name="T342_14">IEC</text:span><text:span text:style-name="T342_15">)</text:span><text:span text:style-name="T342_16"><text:note text:note-class="footnote"><text:note-citation/><text:note-body><text:p text:style-name="P343"><text:span text:style-name="T343_1"><text:s/></text:span><text:span text:style-name="T343_2">INSARAG<text:s/>External<text:s/>Classification<text:s/>(IEC)<text:s/>is<text:s/>a<text:s/>voluntary,<text:s/>independent,<text:s/>and<text:s/>internationally<text:s/>recognized<text:s/>quality-assurance<text:s/>process<text:s/>that<text:s/>verifies<text:s/>whether<text:s/>an<text:s/>Urban<text:s/>Search<text:s/>and<text:s/>Rescue<text:s/>(USAR)<text:s/>team<text:s/>meets<text:s/>INSARAG<text:s/>standards<text:s/>and<text:s/>is<text:s/>capable<text:s/>of<text:s/>deploying<text:s/>effectively<text:s/>to<text:s/>support<text:s/>international<text:s/>disaster<text:s/>response<text:s/>operations.</text:span></text:p><text:p text:style-name="P344"/></text:note-body></text:note></text:span><text:span text:style-name="T344_1"><text:s/>WG;<text:s/>Training<text:s/>WG;<text:s/>Capacity<text:s/>Building<text:s/>WG;<text:s/>Information<text:s/>Management<text:s/>WG;<text:s/>Guidelines<text:s/>review<text:s/>WG;<text:s/>and<text:s/>serving<text:s/>as<text:s/>co-chair<text:s/>for<text:s/>Flood<text:s/>response</text:span><text:span text:style-name="T344_2"><text:s/>Search<text:s/>and<text:s/>Rescue</text:span><text:span text:style-name="T344_3"><text:s/></text:span><text:span text:style-name="T344_4">(</text:span><text:span text:style-name="T344_5">SAR</text:span><text:span text:style-name="T344_6">)</text:span><text:span text:style-name="T344_7"><text:s/>WG<text:s/></text:span><text:span text:style-name="T344_8">for<text:s/></text:span><text:span text:style-name="T344_9">Africa,<text:s/>Europe<text:s/>and<text:s/>Middle<text:s/>East<text:s/>region</text:span><text:span text:style-name="T344_10"><text:s/>(</text:span><text:span text:style-name="T344_11">AEME</text:span><text:span text:style-name="T344_12">)</text:span><text:span text:style-name="T344_13">.<text:s/>The<text:s/>value<text:s/>of<text:s/>UK</text:span><text:span text:style-name="T344_14">-</text:span><text:span text:style-name="T344_15">ISAR<text:s/>contributions<text:s/>are<text:s/>attested<text:s/>by<text:s/>their<text:s/>additional<text:s/>role<text:s/>as<text:s/>classifiers<text:s/>for<text:s/>IER<text:s/>/<text:s/>IEC<text:s/>teams<text:s/>for<text:s/>UAE,<text:s/>Portugal,<text:s/>China,<text:s/>Georgia,<text:s/>Poland,<text:s/>Ukraine,<text:s/>France,<text:s/>Hong<text:s/>Kong<text:s/>and<text:s/>Singapore,<text:s/>as<text:s/>well<text:s/>as<text:s/>their<text:s/>presence<text:s/>at<text:s/>this<text:s/>year’s<text:s/>Humanitarian<text:s/>Network<text:s/>Partnership<text:s/>meetings<text:s/>in<text:s/>Geneva<text:s/>and<text:s/>AMAE<text:s/>regional<text:s/>meetings<text:s/>in<text:s/>Tunisia.<text:s/></text:span></text:p>
      <text:p text:style-name="P345"><text:span text:style-name="T345_1"><text:s/></text:span></text:p>
      <text:p text:style-name="P346"><text:span text:style-name="T346_1">In<text:s/>particular,</text:span><text:span text:style-name="T346_2"><text:s/></text:span><text:span text:style-name="T346_3">UK</text:span><text:span text:style-name="T346_4">-</text:span><text:span text:style-name="T346_5">ISAR’s<text:s/>National<text:s/>Coordinator<text:s/>is<text:s/>instrumental<text:s/>as<text:s/>co-chair<text:s/>of<text:s/>the<text:s/>Flood<text:s/>response<text:s/>SAR<text:s/>working<text:s/>group<text:s/>and<text:s/>lead<text:s/>for<text:s/>AEME<text:s/>region.<text:s/>As<text:s/>Co-chair<text:s/>he<text:s/>has<text:s/>actively<text:s/>driven<text:s/>workstreams<text:s/>to<text:s/>ensure<text:s/>this<text:s/>INSARAG<text:s/>workstream<text:s/>is<text:s/>delivered<text:s/>on<text:s/>time<text:s/>for<text:s/></text:span><text:span text:style-name="T346_6">INSARAG<text:s/>Steering<text:s/>Group<text:s/></text:span><text:span text:style-name="T346_7">(</text:span><text:span text:style-name="T346_8">ISG</text:span><text:span text:style-name="T346_9">)</text:span><text:span text:style-name="T346_10"><text:s/>in<text:s/>line<text:s/>with<text:s/>the<text:s/>additional<text:s/>two<text:s/>regions<text:s/>and<text:s/>fellow<text:s/>Co-<text:s/>chairs.<text:s/>The<text:s/>terms<text:s/>of<text:s/>reference<text:s/>(TOR)<text:s/>set<text:s/>and<text:s/>objectives<text:s/>are<text:s/>on<text:s/>target,<text:s/>in<text:s/>preparation<text:s/>for<text:s/>ISG<text:s/>sign<text:s/>off.<text:s/>Under<text:s/>UK</text:span><text:span text:style-name="T346_11">-</text:span><text:span text:style-name="T346_12">ISAR<text:s/>leadership<text:s/>this<text:s/>year,<text:s/>the<text:s/>group<text:s/>has<text:s/>made<text:s/>several<text:s/>accomplishments<text:s/>including<text:s/>the<text:s/>establishment<text:s/>of<text:s/>the<text:s/>Flood<text:s/>Response<text:s/>Directory,<text:s/>publication<text:s/>of<text:s/>a<text:s/>Technical<text:s/>Reference<text:s/>Note<text:s/>on<text:s/>flood-related<text:s/>response<text:s/>capacity<text:s/>building,<text:s/>an<text:s/>integrated<text:s/>nationally<text:s/>accredited<text:s/>and<text:s/>specialized<text:s/>teams<text:s/>into<text:s/>the<text:s/>broader<text:s/>response<text:s/>system,<text:s/>and<text:s/>the<text:s/>securing<text:s/>of<text:s/>an<text:s/>extension<text:s/>to<text:s/>the<text:s/>Working<text:s/>Group’s<text:s/>mandate,<text:s/>allowing<text:s/>it<text:s/>to<text:s/>continue<text:s/>operating.</text:span></text:p>
      <text:p text:style-name="P347"><text:span text:style-name="T347_1"><text:s/></text:span></text:p>
      <text:p text:style-name="P348"><text:span text:style-name="T348_1">UK-ISAR<text:s/>has<text:s/>met<text:s/>expectations<text:s/>in<text:s/>relation<text:s/>to<text:s/>this<text:s/>output.</text:span><text:span text:style-name="T348_2"><text:s/>I</text:span><text:span text:style-name="T348_3">t<text:s/>is<text:s/>evident<text:s/>that<text:s/>UK-ISAR<text:s/>are<text:s/>making<text:s/>a<text:s/>significant<text:s/>contribution<text:s/>to<text:s/>the<text:s/>international<text:s/>system<text:s/>through<text:s/>their<text:s/>ongoing<text:s/>engagement<text:s/>at<text:s/>a<text:s/>number<text:s/>of<text:s/>W</text:span><text:span text:style-name="T348_4">orking<text:s/></text:span><text:span text:style-name="T348_5">G</text:span><text:span text:style-name="T348_6">roup</text:span><text:span text:style-name="T348_7">s,<text:s/>helping<text:s/>to<text:s/>shape<text:s/>the<text:s/>future<text:s/>direction<text:s/>of<text:s/>INSARAG.<text:s/>The<text:s/>UK<text:s/>is<text:s/>also<text:s/>making<text:s/>a<text:s/>significant<text:s/>contribution<text:s/>to<text:s/>the<text:s/>INSARAG<text:s/>system<text:s/>supporting<text:s/>with<text:s/>the<text:s/>IER<text:s/>classification<text:s/>process.<text:s/>These<text:s/>efforts<text:s/>maintain<text:s/>UK-ISAR<text:s/>standing<text:s/>as<text:s/>a<text:s/>strong<text:s/>supporter<text:s/>of<text:s/>the<text:s/>INSARAG<text:s/>network,<text:s/>working<text:s/>effectively<text:s/>with<text:s/>the<text:s/>international<text:s/>system<text:s/>to<text:s/>ensure<text:s/>continuous<text:s/>improvements.<text:s/></text:span><text:span text:style-name="T348_8"><text:s/></text:span></text:p>
      <text:p text:style-name="P349"><text:span text:style-name="T349_1"><text:s/></text:span></text:p>
      <text:p text:style-name="P350"/>
      <text:p text:style-name="P351"/>
      <text:p text:style-name="P352"><text:span text:style-name="T352_1">UK-EMT</text:span></text:p>
      <text:p text:style-name="P353"/>
      <text:p text:style-name="P354"><text:span text:style-name="T354_1">The<text:s/>UK</text:span><text:span text:style-name="T354_2">-</text:span><text:span text:style-name="T354_3">EMT<text:s/>continued<text:s/>to<text:s/>ensure<text:s/>representation<text:s/>on<text:s/></text:span><text:span text:style-name="T354_4">6</text:span><text:span text:style-name="T354_5"><text:s/>WHO<text:s/>EMT<text:s/>Working<text:s/>Groups<text:s/>during<text:s/>this<text:s/>year,<text:s/>exceeding<text:s/>their<text:s/>output.<text:s/>It<text:s/>is<text:s/>evident<text:s/>that<text:s/>UK-EMT<text:s/>are<text:s/>making<text:s/>a<text:s/>significant<text:s/>contribution<text:s/>to<text:s/>the<text:s/>international<text:s/>system<text:s/>through<text:s/>their<text:s/>ongoing<text:s/>engagement<text:s/>at<text:s/></text:span><text:span text:style-name="T354_6">several</text:span><text:span text:style-name="T354_7"><text:s/>WGs,<text:s/>helping<text:s/>to<text:s/>shape<text:s/>the<text:s/>future<text:s/>direction<text:s/>of<text:s/>the<text:s/>international<text:s/>EMT<text:s/>system,<text:s/>working<text:s/>effectively<text:s/>with<text:s/>the<text:s/>system<text:s/>to<text:s/>ensure<text:s/>continuous<text:s/>improvements.<text:s text:c="2"/>Additional<text:s/>support<text:s/>included<text:s/>the<text:s/>in-kind<text:s/>support<text:s/>to<text:s/>the<text:s/>EMT<text:s/>Secretariat<text:s/>and<text:s/>developing<text:s/>an<text:s/>online<text:s/>mentor</text:span><text:span text:style-name="T354_8">’</text:span><text:span text:style-name="T354_9">s<text:s/>course<text:s/>and<text:s/>HID<text:s/>verification<text:s/>tools.</text:span><text:span text:style-name="T354_10"><text:s/>Separately<text:s/>from<text:s/>the<text:s/>programme,<text:s/>FCDO<text:s/>provided<text:s/>support<text:s/></text:span><text:span text:style-name="T354_11">through<text:s/>the<text:s/>Humanitarian<text:s/>Diplomacy<text:s/>Fund<text:s/></text:span><text:span text:style-name="T354_12">for<text:s/>UK-EMT<text:s/>to<text:s/>engage<text:s/>with<text:s/>and<text:s/>support<text:s/></text:span><text:span text:style-name="T354_13">an<text:s/>additional<text:s/>working<text:s/>group<text:s/>focused<text:s/>on<text:s/>Civil-Military<text:s/>issues,</text:span><text:span text:style-name="T354_14"><text:s/>where<text:s/>progress<text:s/>was<text:s/>disseminated<text:s/>at<text:s/>Humanitarian<text:s/>Networks<text:s/>and<text:s/>Partnerships<text:s/>Weeks<text:s/>(HNPW)<text:s/>in<text:s/>Geneva<text:s/>in<text:s/>March</text:span><text:span text:style-name="T354_15">.</text:span></text:p>
      <text:p text:style-name="P355"><text:span text:style-name="T355_1"><text:s/></text:span></text:p>
      <text:p text:style-name="P356"><text:span text:style-name="T356_1">UK-EMT<text:s/>continued<text:s/>their<text:s/>research<text:s/>and<text:s/>academic<text:s/>activities<text:s/>as<text:s/>a<text:s/>further<text:s/>contribution<text:s/>to<text:s/>the<text:s/>international<text:s/>EMT<text:s/>system’s<text:s/>knowledge<text:s/>base<text:s/>and<text:s/>development,<text:s/>with<text:s/></text:span><text:span text:style-name="T356_2">11<text:s/>research<text:s/>outputs<text:s/>produced<text:s/>over<text:s/>FY<text:s/>25/26,<text:s/>including<text:s/>5<text:s/>abstracts<text:s/>for<text:s/>conferences,<text:s/>3<text:s/>full<text:s/>articles,<text:s/>1<text:s/>policy<text:s/>brief,<text:s/>1<text:s/>chapter,<text:s/>and<text:s/>1<text:s/>report.</text:span></text:p>
      <text:p text:style-name="P357"><text:span text:style-name="T357_1"><text:s/></text:span></text:p>
      <text:p text:style-name="P358"><text:span text:style-name="T358_1">Describe<text:s/>any<text:s/>changes<text:s/>to<text:s/>this<text:s/>output<text:s/>during<text:s/>the<text:s/>past<text:s/>year,<text:s/>and<text:s/>any<text:s/>planned<text:s/>changes<text:s/>as<text:s/>a<text:s/>result<text:s/>of<text:s/>this<text:s/>review.<text:s/>Provide<text:s/>an<text:s/>update<text:s/>on<text:s/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358_2"><text:s/></text:span></text:p>
      <text:p text:style-name="P359"><text:span text:style-name="T359_1"><text:s/></text:span></text:p>
      <text:p text:style-name="P360"><text:span text:style-name="T360_1">There<text:s/>were<text:s/>no<text:s/>changes<text:s/>to<text:s/>this<text:s/>output<text:s/>during<text:s/>the<text:s/>reporting<text:s/>period,<text:s/>and<text:s/>no<text:s/>changes<text:s/>are<text:s/>proposed<text:s/>to<text:s/>the<text:s/>output<text:s/>indicators<text:s/>themselves.<text:s/>However,<text:s/>in<text:s/>light<text:s/>of<text:s/>the<text:s/>programme’s<text:s/>new<text:s/>Monitoring<text:s/>and<text:s/>Evaluation<text:s/>plan,<text:s/></text:span><text:span text:style-name="T360_2">it<text:s/>is<text:s/>recommended<text:s/>that<text:s/>programme-level<text:s/>milestones<text:s/>are<text:s/>updated<text:s/>with<text:s/>more<text:s/>quantifiable<text:s/>metrics,<text:s/>drawing<text:s/>directly<text:s/>from<text:s/>the<text:s/>more<text:s/>detailed<text:s/>milestones<text:s/>which<text:s/>both<text:s/>partners<text:s/>already<text:s/>report<text:s/>on<text:s/>against<text:s/>their<text:s/>individual<text:s/>project<text:s/>logframes.<text:s/></text:span><text:span text:style-name="T360_3">In<text:s/>addition,<text:s/></text:span><text:span text:style-name="T360_4">it</text:span><text:span text:style-name="T360_5"><text:s/>is<text:s/>recommended<text:s/>th</text:span><text:span text:style-name="T360_6">at</text:span><text:span text:style-name="T360_7"><text:s/>the<text:s/>programme<text:s/></text:span><text:span text:style-name="T360_8">develops<text:s/>new<text:s/>clear<text:s/>and<text:s/>measurable<text:s/>impact<text:s/>and<text:s/>outcome<text:s/>indicators<text:s/>by<text:s/>September<text:s/>and<text:s/>agree<text:s/>them<text:s/>with<text:s/>partners<text:s/>ahead<text:s/>of<text:s/>next<text:s/>year’s<text:s/>annual<text:s/>review.</text:span><text:span text:style-name="T360_9"><text:s/></text:span><text:span text:style-name="T360_10">This<text:s/>will<text:s/>allow<text:s/>the<text:s/>programme<text:s/>to<text:s/>more<text:s/>strongly<text:s/>articulate<text:s/>the<text:s/>scale<text:s/>and<text:s/>success<text:s/>of<text:s/>its<text:s/>outputs<text:s/>and<text:s/>increase<text:s/>the<text:s/>evidence<text:s/>base<text:s/>underpinning<text:s/>the<text:s/>programme’s<text:s/>Theory<text:s/>of<text:s/>Change.</text:span></text:p>
      <text:p text:style-name="P361"><text:span text:style-name="T361_1"><text:s/></text:span></text:p>
      <text:p text:style-name="P362"><text:span text:style-name="T362_1">There<text:s/>is<text:s/>1<text:s/>outstanding<text:s/>recommendation<text:s/>related<text:s/>to<text:s/>this<text:s/>overarching<text:s/>programme<text:s/>recommendation.<text:s/>While<text:s/>UK-EMT<text:s/>are<text:s/>capturing<text:s/>their<text:s/>research<text:s/>work<text:s/>within<text:s/>their<text:s/>project-level<text:s/>log<text:s/>frame</text:span><text:span text:style-name="T362_2">,<text:s/></text:span><text:span text:style-name="T362_3">t</text:span><text:span text:style-name="T362_4">here<text:s/>has<text:s/>been<text:s/>a<text:s/>considerable<text:s/>amount<text:s/>of<text:s/>research<text:s/>that<text:s/>has<text:s/>been<text:s/>delivered<text:s/>and<text:s/>that<text:s/>is<text:s/>underway.</text:span><text:span text:style-name="T362_5"><text:s/></text:span><text:span text:style-name="T362_6">It<text:s/>is<text:s/>recommended<text:s/>that<text:s/></text:span><text:span text:style-name="T362_7">UK-EMT<text:s/>should<text:s/>consider<text:s/>how<text:s/>to<text:s/>capture<text:s/>their<text:s/>research<text:s/>work<text:s/>within<text:s/>the<text:s/>programme-level<text:s/>log<text:s/>frame<text:s/>for<text:s/></text:span><text:span text:style-name="T362_8">Y</text:span><text:span text:style-name="T362_9">ear<text:s/></text:span><text:span text:style-name="T362_10">5</text:span><text:span text:style-name="T362_11">,<text:s/>taking<text:s/>into<text:s/>account<text:s/>the<text:s/>publication<text:s/>process<text:s/>is<text:s/>beyond<text:s/>the<text:s/>control<text:s/>of<text:s/>UK-EMT.<text:s/></text:span></text:p>
      <text:p text:style-name="P363"><text:span text:style-name="T363_1"><text:s/></text:span></text:p>
      <text:p text:style-name="P364"><text:span text:style-name="T364_1">The<text:s/>other<text:s/>primary<text:s/>recommendation<text:s/>from<text:s/>this<text:s/>output<text:s/>has<text:s/>been<text:s/>completed<text:s/>and<text:s/>closed<text:s/>(t</text:span><text:span text:style-name="T364_2">he<text:s/>UK-EMT<text:s/>should<text:s/>remove<text:s/>indicator<text:s/>3.2<text:s/>‘number<text:s/>of<text:s/>core<text:s/>UK-Med<text:s/>staff<text:s/>trained<text:s/>as<text:s/>WHO<text:s/>mentors<text:s/>and<text:s/>EMTCC<text:s/>coordinators’<text:s/>from<text:s/>their<text:s/>partner<text:s/>log<text:s/>frame<text:s/>as<text:s/>the<text:s/>output<text:s/>is<text:s/>largely<text:s/>dependent<text:s/>on<text:s/>the<text:s/>capacity<text:s/>of<text:s/>WHO<text:s/>and<text:s/>beyond<text:s/>the<text:s/>control<text:s/>of<text:s/>the<text:s/>UK-EMT</text:span><text:span text:style-name="T364_3">).</text:span></text:p>
      <text:p text:style-name="P365"><text:span text:style-name="T365_1"><text:s/></text:span></text:p>
      <text:p text:style-name="P366"/>
      <text:p text:style-name="P367"/>
      <table:table table:style-name="Table8"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row table:style-name="Row44">
          <table:table-cell table:style-name="Cell136">
            <text:p text:style-name="P368"><text:span text:style-name="T368_1">Output<text:s/>Title<text:s/></text:span><text:span text:style-name="T368_2"><text:s/></text:span></text:p>
          </table:table-cell>
          <table:table-cell table:style-name="Cell137" table:number-columns-spanned="5">
            <text:p text:style-name="P369"><text:span text:style-name="T369_1">To<text:s/>develop<text:s/>and<text:s/>aim<text:s/>to<text:s/>provide<text:s/>necessary<text:s/>MEL<text:s/>of<text:s/>the<text:s/>programme<text:s/>to<text:s/>ensure<text:s/>we<text:s/>are<text:s/>continually<text:s/>improving<text:s/>the<text:s/>programme.</text:span></text:p>
          </table:table-cell>
          <table:covered-table-cell/>
          <table:covered-table-cell/>
          <table:covered-table-cell/>
          <table:covered-table-cell/>
        </table:table-row>
        <table:table-row table:style-name="Row45">
          <table:table-cell table:style-name="Cell138">
            <text:p text:style-name="P370"><text:span text:style-name="T370_1">Output<text:s/>number:<text:s text:c="2"/></text:span></text:p>
          </table:table-cell>
          <table:table-cell table:style-name="Cell139" table:number-columns-spanned="2">
            <text:p text:style-name="P371"><text:span text:style-name="T371_1">4</text:span></text:p>
          </table:table-cell>
          <table:covered-table-cell/>
          <table:table-cell table:style-name="Cell140">
            <text:p text:style-name="P372"><text:span text:style-name="T372_1">Output<text:s/>Score:<text:s text:c="2"/></text:span></text:p>
          </table:table-cell>
          <table:table-cell table:style-name="Cell141" table:number-columns-spanned="2">
            <text:p text:style-name="P373"><text:span text:style-name="T373_1"><text:s/>A</text:span></text:p>
          </table:table-cell>
          <table:covered-table-cell/>
        </table:table-row>
        <table:table-row table:style-name="Row46">
          <table:table-cell table:style-name="Cell142">
            <text:p text:style-name="P374"><text:span text:style-name="T374_1">Impact<text:s/>weighting<text:s/>(%):<text:s text:c="3"/></text:span></text:p>
          </table:table-cell>
          <table:table-cell table:style-name="Cell143" table:number-columns-spanned="2">
            <text:p text:style-name="P375"><text:span text:style-name="T375_1">10%</text:span></text:p>
          </table:table-cell>
          <table:covered-table-cell/>
          <table:table-cell table:style-name="Cell144">
            <text:p text:style-name="P376"><text:span text:style-name="T376_1">Weighting<text:s/>revised<text:s/>since<text:s/>last<text:s/>AR?<text:s text:c="2"/></text:span></text:p>
          </table:table-cell>
          <table:table-cell table:style-name="Cell145" table:number-columns-spanned="2">
            <text:p text:style-name="P377"><text:span text:style-name="T377_1">N/a<text:s/></text:span></text:p>
          </table:table-cell>
          <table:covered-table-cell/>
        </table:table-row>
        <table:table-row table:style-name="Row47">
          <table:table-cell table:style-name="Cell146">
            <text:p text:style-name="P378"><text:span text:style-name="T378_1">Indicator(s)</text:span><text:span text:style-name="T378_2"><text:s/></text:span></text:p>
          </table:table-cell>
          <table:table-cell table:style-name="Cell147" table:number-columns-spanned="3">
            <text:p text:style-name="P379"><text:span text:style-name="T379_1">Milestone(s)<text:s/>for<text:s/>this<text:s/>review</text:span><text:span text:style-name="T379_2"><text:s/></text:span></text:p>
          </table:table-cell>
          <table:covered-table-cell/>
          <table:covered-table-cell/>
          <table:table-cell table:style-name="Cell148" table:number-columns-spanned="2">
            <text:p text:style-name="P380"><text:span text:style-name="T380_1">Progress<text:s/></text:span><text:span text:style-name="T380_2"><text:s/></text:span></text:p>
          </table:table-cell>
          <table:covered-table-cell/>
        </table:table-row>
        <table:table-row table:style-name="Row48">
          <table:table-cell table:style-name="Cell149">
            <text:p text:style-name="P381"><text:span text:style-name="T381_1">4.1<text:s/>The<text:s/>programme<text:s/>demonstrates<text:s/>good<text:s/>Value<text:s/>for<text:s/>Money</text:span></text:p>
          </table:table-cell>
          <table:table-cell table:style-name="Cell150" table:number-columns-spanned="3">
            <text:p text:style-name="P382"><text:span text:style-name="T382_1">Partners<text:s/>meet<text:s/>VfM<text:s/>indicators<text:s/>as<text:s/>per<text:s/>agreed<text:s/>targets<text:s/>(Y/N)</text:span></text:p>
          </table:table-cell>
          <table:covered-table-cell/>
          <table:covered-table-cell/>
          <table:table-cell table:style-name="Cell151" table:number-columns-spanned="2">
            <text:p text:style-name="P383"><text:span text:style-name="T383_1">Achieved<text:s/></text:span><text:span text:style-name="T383_2">for<text:s/>both<text:s/>UK-EMT<text:s/>and<text:s/>UK-ISAR.</text:span></text:p>
          </table:table-cell>
          <table:covered-table-cell/>
        </table:table-row>
        <table:table-row table:style-name="Row49">
          <table:table-cell table:style-name="Cell152">
            <text:p text:style-name="P384"><text:span text:style-name="T384_1">4.2<text:s/>The<text:s/>programme<text:s/>follows<text:s/>a<text:s/>Monitoring,<text:s/>Evaluation<text:s/>and<text:s/>Learning<text:s/>strategy</text:span></text:p>
          </table:table-cell>
          <table:table-cell table:style-name="Cell153" table:number-columns-spanned="3">
            <text:p text:style-name="P385"><text:span text:style-name="T385_1">Development<text:s/>of<text:s/>MEL<text:s/>plan<text:s/>and<text:s/>mid-term<text:s/>evaluation<text:s/>procurement<text:s/>started</text:span></text:p>
          </table:table-cell>
          <table:covered-table-cell/>
          <table:covered-table-cell/>
          <table:table-cell table:style-name="Cell154" table:number-columns-spanned="2">
            <text:p text:style-name="P386"><text:span text:style-name="T386_1">Achieved</text:span><text:span text:style-name="T386_2">.<text:s/>Initial<text:s/>MEL<text:s/>plan<text:s/>developed<text:s/>and<text:s/>Evaluation<text:s/>Review<text:s/>procured<text:s/>and<text:s/>completed</text:span></text:p>
          </table:table-cell>
          <table:covered-table-cell/>
        </table:table-row>
        <table:table-row table:style-name="Row50">
          <table:table-cell table:style-name="Cell155">
            <text:p text:style-name="P387"/>
          </table:table-cell>
          <table:table-cell table:style-name="Cell156">
            <text:p text:style-name="P388"/>
          </table:table-cell>
          <table:table-cell table:style-name="Cell157">
            <text:p text:style-name="P389"/>
          </table:table-cell>
          <table:table-cell table:style-name="Cell158">
            <text:p text:style-name="P390"/>
          </table:table-cell>
          <table:table-cell table:style-name="Cell159">
            <text:p text:style-name="P391"/>
          </table:table-cell>
          <table:table-cell table:style-name="Cell160" table:number-columns-spanned="2">
            <text:p text:style-name="P392"/>
          </table:table-cell>
          <table:covered-table-cell/>
        </table:table-row>
      </table:table>
      <text:p text:style-name="P393"><text:span text:style-name="T393_1"><text:s/></text:span></text:p>
      <text:p text:style-name="P394"><text:span text:style-name="T394_1">Briefly<text:s/>describe<text:s/>the<text:s/>output’s<text:s/>activities<text:s/>and<text:s/>provide<text:s/>supporting<text:s/>narrative<text:s/>for<text:s/>the<text:s/>score.</text:span></text:p>
      <text:p text:style-name="P395"><text:span text:style-name="T395_1"><text:s/></text:span></text:p>
      <text:p text:style-name="P396"><text:span text:style-name="T396_1">UK-ISAR<text:s/>Value<text:s/>for<text:s/>Money</text:span></text:p>
      <text:p text:style-name="P397"><text:span text:style-name="T397_1"><text:s/></text:span></text:p>
      <text:p text:style-name="P398"><text:span text:style-name="T398_1">UK-ISAR<text:s/>have<text:s/>continued<text:s/>to<text:s/>advance<text:s/>their<text:s/>work<text:s/>on<text:s/>diversity,<text:s/>equity<text:s/>and<text:s/>inclusion<text:s/>as<text:s/>well<text:s/>as<text:s/>safeguarding,<text:s/>which<text:s/>supports<text:s/>Value<text:s/>for<text:s/>Money<text:s/>through<text:s/>ensuring<text:s/>deployments<text:s/>are<text:s/>appropriately<text:s/>staffed<text:s/>with<text:s/>diverse<text:s/>skillsets<text:s/>and<text:s/>perspectives<text:s/>and<text:s/>that<text:s/>response<text:s/>deployment<text:s/>personnel<text:s/>are<text:s/>able<text:s/>to<text:s/>safely<text:s/>deliver<text:s/>support<text:s/>to<text:s/>vulnerable<text:s/>individuals.<text:s/>In<text:s/>particular,<text:s/>UK</text:span><text:span text:style-name="T398_2">-</text:span><text:span text:style-name="T398_3">ISAR<text:s/>has<text:s/>continued<text:s/>to<text:s/>champion<text:s/>women,<text:s/>with<text:s/>the<text:s/>percentage<text:s/>of<text:s/>women<text:s/>personnel<text:s/>3%<text:s/>higher<text:s/>than<text:s/>the<text:s/>UK<text:s/>Fire<text:s/>and<text:s/>Rescue<text:s/>Service<text:s/>average</text:span><text:span text:style-name="T398_4"><text:s/>and</text:span><text:span text:style-name="T398_5"><text:s/>has<text:s/>created<text:s/>and<text:s/>supported<text:s/>a<text:s/>safe<text:s/>environment<text:s/>for<text:s/>Women<text:s/>to<text:s/>take<text:s/>on<text:s/></text:span><text:span text:style-name="T398_6">strategic<text:s/>and<text:s/></text:span><text:span text:style-name="T398_7">tactical<text:s/>positions<text:s/></text:span><text:span text:style-name="T398_8">on<text:s/>behalf<text:s/>of<text:s/>their<text:s/>organisations.</text:span></text:p>
      <text:p text:style-name="P399"><text:span text:style-name="T399_1"><text:s/></text:span></text:p>
      <text:p text:style-name="P400"><text:span text:style-name="T400_1">All<text:s/>UK</text:span><text:span text:style-name="T400_2">-</text:span><text:span text:style-name="T400_3">ISAR<text:s/>reports<text:s/>have<text:s/>been<text:s/>completed<text:s/>within<text:s/>agreed<text:s/>time<text:s/>scales,<text:s/>and<text:s/>targets<text:s/>relating<text:s/>to<text:s/>communications<text:s/>products<text:s/>have<text:s/>been<text:s/>met,<text:s/>showcasing<text:s/>efficiency<text:s/>and<text:s/>economy<text:s/>in<text:s/>managing<text:s/>resources.<text:s/>At<text:s/>the<text:s/>time<text:s/>of<text:s/>their<text:s/>annual<text:s/>report<text:s/>for<text:s/>this<text:s/>period,<text:s/>UK</text:span><text:span text:style-name="T400_4">-</text:span><text:span text:style-name="T400_5">ISAR<text:s/>had<text:s/>forecasted<text:s/>a<text:s/>slight<text:s/>underspend<text:s/>of<text:s/>less<text:s/>than<text:s/>1%<text:s/>at<text:s/>the<text:s/>final<text:s/>stage<text:s/>the<text:s/>actual<text:s/>was<text:s/>0.82%<text:s/>(£18K<text:s/>approx)<text:s/>below<text:s/>1%<text:s/>for<text:s/>the<text:s/>second<text:s/>year<text:s/>running,<text:s/>demonstrating<text:s/>effective<text:s/>resource<text:s/>management.</text:span></text:p>
      <text:p text:style-name="P401"><text:span text:style-name="T401_1"><text:s/></text:span></text:p>
      <text:p text:style-name="P402"><text:span text:style-name="T402_1">UK-EMT<text:s/>Value<text:s/>for<text:s/>Money</text:span></text:p>
      <text:p text:style-name="P403"><text:span text:style-name="T403_1"><text:s/></text:span></text:p>
      <text:p text:style-name="P404"><text:span text:style-name="T404_1">At<text:s/>any<text:s/>time<text:s/>UK-</text:span><text:span text:style-name="T404_2">EMT</text:span><text:span text:style-name="T404_3"><text:s/></text:span><text:span text:style-name="T404_4">has</text:span><text:span text:style-name="T404_5"><text:s/>an<text:s/>on-call<text:s/>team<text:s/>ready<text:s/>to<text:s/>deploy<text:s/>to<text:s/>any<text:s/>response<text:s/>in<text:s/>which<text:s/>they<text:s/>are<text:s/>needed.<text:s/>There<text:s/>are<text:s/>164<text:s/>roles<text:s/>on<text:s/>the<text:s/>on-call<text:s/>team,<text:s/>and<text:s/>1593<text:s/>members<text:s/>of<text:s/>the<text:s/>UK-</text:span><text:span text:style-name="T404_6">EMT</text:span><text:span text:style-name="T404_7"><text:s/></text:span><text:span text:style-name="T404_8">Register<text:s/>(a<text:s/>274<text:s/>increase<text:s/>from<text:s/>the<text:s/>start<text:s/>of<text:s/>the<text:s/>reporting<text:s/>period).<text:s/>The<text:s/>on-call<text:s/>team<text:s/>is<text:s/>designed<text:s/>to<text:s/>cover<text:s/>all<text:s/>capabilities,<text:s/>but<text:s/>people<text:s/>from<text:s/>any<text:s/>part<text:s/>of<text:s/>the<text:s/>on-call<text:s/>list<text:s/>can<text:s/>be<text:s/>deployed<text:s/>to<text:s/>serve<text:s/>in<text:s/>different<text:s/>responses<text:s/>(e.g.<text:s/>although<text:s/>a<text:s/>medical<text:s/>doctor<text:s/>may<text:s/>be<text:s/>notionally<text:s/>listed<text:s/>against<text:s/>the<text:s/>UK-</text:span><text:span text:style-name="T404_9">EMT<text:s/></text:span><text:span text:style-name="T404_10">Type<text:s/>1<text:s/>capability<text:s/>they<text:s/>may<text:s/>instead<text:s/>be<text:s/>deployed<text:s/>with<text:s/>the<text:s/>UK</text:span><text:span text:style-name="T404_11">-</text:span><text:span text:style-name="T404_12">EMT<text:s/>Type<text:s/>2<text:s/>capability),<text:s/>increasing<text:s/>the<text:s/>reliability<text:s/>of<text:s/>all<text:s/>capabilities<text:s/>and<text:s/>ensuring<text:s/>maximum<text:s/>effectiveness<text:s/>and<text:s/>efficiency<text:s/>of<text:s/>deployments.<text:s/>The<text:s/>on-call<text:s/>team<text:s/>is<text:s/>combined<text:s/>with<text:s/>UK-Med<text:s/>Core<text:s/>Staff<text:s/>to<text:s/>rapidly<text:s/>and<text:s/>reliably<text:s/>staff<text:s/>the<text:s/>first<text:s/>stages<text:s/>of<text:s/>any<text:s/>response.<text:s/>National<text:s/>staff<text:s/>are<text:s/>recruited<text:s/>rapidly<text:s/>to<text:s/>strengthen<text:s/>the<text:s/>capability<text:s/>where<text:s/>this<text:s/>is<text:s/>appropriate.</text:span><text:span text:style-name="T404_13"><text:s/></text:span><text:span text:style-name="T404_14">It<text:s/>is<text:s/>recommende</text:span><text:span text:style-name="T404_15">d</text:span><text:span text:style-name="T404_16">,<text:s/>for<text:s/>Output<text:s/>4,<text:s/>that<text:s/>UK-EMT<text:s/>considers<text:s/>updating<text:s/>their<text:s/>value<text:s/>for<text:s/>money<text:s/>indicator<text:s/>on<text:s/>equity<text:s/>in<text:s/>their<text:s/>partner-level<text:s/>logframe,<text:s/>to<text:s/>highlight<text:s/>efforts<text:s/>to<text:s/>maintain/increase<text:s/>diversity<text:s/>within<text:s/>the<text:s/>Register,<text:s/>in<text:s/>line<text:s/>with<text:s/>UK-ISAR’s<text:s/>reporting.</text:span></text:p>
      <text:p text:style-name="P405"/>
      <text:p text:style-name="P406"><text:span text:style-name="T406_1">Additionally,<text:s/>UK-EMT<text:s/>has<text:s/>demonstrated<text:s/>efficiency<text:s/>and<text:s/>economy<text:s/>in<text:s/>managing<text:s/>their<text:s/>project<text:s/>resources,<text:s/>with<text:s/>Q1,<text:s/>Q2,<text:s/>Q3<text:s/>and<text:s/>Q4<text:s/>narrative<text:s/>report,<text:s/>updated<text:s/>logframe<text:s/>and<text:s/>updated<text:s/>risk<text:s/>matrix<text:s/>submitted<text:s/>by<text:s/>the<text:s/>deadline,<text:s/>and<text:s/>well-managed<text:s/>actual<text:s/>spend<text:s/>against<text:s/>forecasts.</text:span></text:p>
      <text:p text:style-name="P407"/>
      <text:p text:style-name="P408"><text:span text:style-name="T408_1">FCDO<text:s/>MEL<text:s/>plan<text:s/>and<text:s/>evaluation</text:span></text:p>
      <text:p text:style-name="P409"/>
      <text:p text:style-name="P410"><text:span text:style-name="T410_1">FCDO<text:s/></text:span><text:span text:style-name="T410_2">commissioned<text:s/>the<text:s/>University<text:s/>of<text:s/>Birmingham’s<text:s/>Governance<text:s/>and<text:s/>Social<text:s/>Development<text:s/>Resource<text:s/>Centre<text:s/>(GSDRC)<text:s/>to<text:s/>undertake<text:s/>a<text:s/>learning<text:s/>review<text:s/>of<text:s/>the<text:s/>programme.<text:s/>The<text:s/>learning<text:s/>review<text:s/>utilised<text:s/>DAC<text:s/>(Development<text:s/>Action<text:s/>Committee)<text:s/>criteria<text:s/>of<text:s/>Relevance;<text:s/>Coherence;<text:s/>Effectiveness;<text:s/>Efficiency;<text:s/>Impact<text:s/>and<text:s/>Sustainability.<text:s/>The<text:s/>review<text:s/>reports<text:s/>on<text:s/>the<text:s/>findings<text:s/>of<text:s/>the<text:s/>evaluation<text:s/>and<text:s/>includes<text:s/>recommendations<text:s/>and<text:s/>lessons<text:s/>learned<text:s/>from<text:s/>the<text:s/>EDT2<text:s/>evaluation.</text:span></text:p>
      <text:p text:style-name="P411"><text:span text:style-name="T411_1"><text:s/></text:span></text:p>
      <text:p text:style-name="P412"><text:span text:style-name="T412_1">With<text:s/>respect<text:s/>to<text:s/>the<text:s/>DAC<text:s/>framework<text:s/>to<text:s/>assess<text:s/>EDT2,<text:s/>the<text:s/>review<text:s/>found<text:s/>evidence<text:s/>of<text:s/>the<text:s/>efficiency,<text:s/>impact<text:s/>relevance<text:s/>of<text:s/>deployments<text:s/>in<text:s/>alignment<text:s/>to<text:s/>local<text:s/>emergency<text:s/>and<text:s/>rescue<text:s/>needs,<text:s/>with<text:s/>deployment<text:s/>objectives<text:s/>met<text:s/>and<text:s/>deployment<text:s/>structure<text:s/>highly<text:s/>adaptable<text:s/>to<text:s/>emerging<text:s/>needs,<text:s/>and<text:s/>initial<text:s/>evidence<text:s/>of<text:s/>sustainability<text:s/>through<text:s/>the<text:s/>capacity-building<text:s/>efforts<text:s/>of<text:s/>deployments.</text:span></text:p>
      <text:p text:style-name="P413"><text:span text:style-name="T413_1"><text:s/></text:span></text:p>
      <text:p text:style-name="P414"><text:span text:style-name="T414_1">A<text:s/>number<text:s/>of<text:s/>key<text:s/>lessons<text:s/>emerged<text:s/>from<text:s/>the<text:s/>report<text:s/>around<text:s/>improving<text:s/>the<text:s/>evidence<text:s/>base<text:s/>generated<text:s/>from<text:s/>deployments.<text:s/>In<text:s/>particular,<text:s/></text:span><text:span text:style-name="T414_2">programme<text:s/>and<text:s/>deployment<text:s/>documentation<text:s/>had<text:s/>limitations<text:s/>in<text:s/>the<text:s/>consistency<text:s/>of<text:s/>information<text:s/>reported<text:s/>back<text:s/>to<text:s/>FCDO,<text:s/>as<text:s/>well<text:s/>as<text:s/>inherent<text:s/>limitations<text:s/>on<text:s/>assessing<text:s/>the<text:s/>longer-term,<text:s/>lasting<text:s/>impacts<text:s/>of<text:s/>capacity-building<text:s/>workstreams<text:s/>on<text:s/>local<text:s/>health<text:s/>systems<text:s/>after<text:s/>the<text:s/>project<text:s/>closure<text:s/>of<text:s/>a<text:s/>short-term<text:s/>deployment.<text:s/></text:span><text:span text:style-name="T414_3">Additionally,<text:s/>the<text:s/>differences<text:s/>in<text:s/>local<text:s/>contexts<text:s/>and<text:s/>the<text:s/>resulting<text:s/>fluidity<text:s/>of<text:s/>deployments<text:s/>means<text:s/>that<text:s/>some<text:s/>DAC<text:s/>framework<text:s/>performance<text:s/>indicators<text:s/>are<text:s/>not<text:s/>always<text:s/>clear<text:s/>cut<text:s/>or<text:s/>the<text:s/>most<text:s/>applicable.<text:s/>Consideration<text:s/>should<text:s/>be<text:s/>given<text:s/>to<text:s/>this<text:s/>aspect<text:s/>if<text:s/>DAC<text:s/>is<text:s/>to<text:s/>be<text:s/>used<text:s/>in<text:s/>future<text:s/>to<text:s/>evaluate<text:s/>the<text:s/>programme.</text:span><text:span text:style-name="T414_4"><text:s/></text:span><text:span text:style-name="T414_5">It<text:s/>is<text:s/>recommended<text:s/>that<text:s/></text:span><text:span text:style-name="T414_6">FCDO,<text:s/>UK-EMT<text:s/>and<text:s/>UK-ISAR<text:s/>should<text:s/>work<text:s/>together<text:s/>to<text:s/>improve<text:s/>and<text:s/>standardise<text:s/>deployment<text:s/>Terms<text:s/>of<text:s/>Reference,<text:s/>reporting<text:s/>templates,<text:s/>and<text:s/>end-of-project<text:s/>reporting<text:s/>processes.<text:s/>This<text:s/>should<text:s/>include<text:s/>the<text:s/>development<text:s/>of<text:s/>a<text:s/>standardised<text:s/>beneficiary/customer<text:s/>satisfaction<text:s/>survey,<text:s/>supplemented<text:s/>by<text:s/>stakeholder<text:s/>interviews,<text:s/>to<text:s/>strengthen<text:s/>evidence<text:s/>gathering,<text:s/>accountability</text:span><text:span text:style-name="T414_7"><text:s/></text:span><text:span text:style-name="T414_8">and<text:s/>learning<text:s/>across<text:s/>deployments.</text:span></text:p>
      <text:p text:style-name="P415"/>
      <text:p text:style-name="P416"><text:span text:style-name="T416_1">Following<text:s/>the<text:s/>development<text:s/>of<text:s/>a<text:s/>Monitoring,<text:s/>Evaluation<text:s/>and<text:s/>Learning<text:s/>(MEL)<text:s/>plan<text:s/>developed<text:s/>by<text:s/>UK-</text:span><text:span text:style-name="T416_2">Med</text:span><text:span text:style-name="T416_3"><text:s/>for<text:s/>their<text:s/>contributions<text:s/>to<text:s/>the<text:s/>programme<text:s/>in<text:s/>2024,<text:s/>UK-ISAR<text:s/>developed<text:s/>an<text:s/>equivalent<text:s/>MEL<text:s/>strategy<text:s/>for<text:s/>their<text:s/>programme<text:s/>contributions,<text:s/>both<text:s/>of<text:s/>which<text:s/>ensure<text:s/>best<text:s/>MEL<text:s/>practices<text:s/>are<text:s/>embedded<text:s/>within<text:s/>partner<text:s/>organisations<text:s/>and<text:s/>that<text:s/>partners<text:s/>are<text:s/>equipped<text:s/>to<text:s/>provide<text:s/>quality,<text:s/>timely<text:s/>reporting<text:s/>on<text:s/>project<text:s/>activities<text:s/>to<text:s/>the<text:s/>FCDO<text:s/>programme<text:s/>team.<text:s/>Building<text:s/>on<text:s/>and<text:s/>linked<text:s/>to<text:s/>these<text:s/>two<text:s/>partner<text:s/>plans,<text:s/>HCRD<text:s/>developed<text:s/>in<text:s/>this<text:s/>reporting<text:s/>period<text:s/>a<text:s/>programme-level<text:s/>MEL<text:s/>Strategy<text:s/>to<text:s/>govern<text:s/></text:span><text:span text:style-name="T416_4">how<text:s/>the<text:s/>EDT2<text:s/>programme<text:s/>conducts<text:s/>MEL<text:s/>across<text:s/>the<text:s/>programme<text:s/>and<text:s/>ensure<text:s/>sufficient<text:s/>evidence<text:s/></text:span><text:span text:style-name="T416_5">generation</text:span><text:span text:style-name="T416_6"><text:s/>to<text:s/>enable<text:s/>continuous<text:s/>improvements,<text:s/>whilst<text:s/>testing<text:s/>the<text:s/>pathways<text:s/>outlined<text:s/></text:span><text:span text:style-name="T416_7">in<text:s/></text:span><text:span text:style-name="T416_8">the<text:s/>Theory<text:s/>of<text:s/>Change.<text:s/>Th</text:span><text:span text:style-name="T416_9">e<text:s/></text:span><text:span text:style-name="T416_10">Strategy<text:s/>captures<text:s/>the<text:s/>existing<text:s/>monitoring<text:s/>and<text:s/>reporting<text:s/>frameworks<text:s/>used<text:s/>by<text:s/>partners<text:s/>in<text:s/>this<text:s/>reporting<text:s/>period</text:span><text:span text:style-name="T416_11"><text:s/></text:span><text:span text:style-name="T416_12">and<text:s/>also<text:s/>intends<text:s/>to<text:s/>help<text:s/>provide<text:s/>assurance<text:s/>to<text:s/>the<text:s/>EDT2<text:s/>programme<text:s/>SRO<text:s/>and<text:s/>wider<text:s/>FCDO<text:s/>that<text:s/>the<text:s/>EDT2<text:s/>programme<text:s/>is<text:s/>fulfilling<text:s/>the<text:s/>outcomes<text:s/>of<text:s/>the<text:s/>Theory<text:s/>of<text:s/>Change,<text:s/>learning<text:s/>lessons<text:s/>and<text:s/>implementing<text:s/>recommendations<text:s/>from<text:s/>these<text:s/>findings.<text:s/></text:span></text:p>
      <text:p text:style-name="P417"/>
      <text:p text:style-name="P418"><text:span text:style-name="T418_1">A<text:s/>key<text:s/>focus<text:s/>of<text:s/>this<text:s/>Strategy<text:s/>is<text:s/>on<text:s/>continuous<text:s/>lesson<text:s/>learning,<text:s/>outlining<text:s/>the<text:s/>roles<text:s/>of<text:s/>partners<text:s/>for<text:s/>providing<text:s/>lessons<text:s/>learned<text:s/>reports<text:s/>following<text:s/>each<text:s/>deployment<text:s/>and<text:s/>FCDO’s<text:s/>role<text:s/>in<text:s/>facilitating<text:s/>and<text:s/>participating<text:s/>in<text:s/>lessons<text:s/>learned<text:s/>exercises,<text:s/>and<text:s/>implementing<text:s/>these<text:s/>into<text:s/>programme-level<text:s/>structures<text:s/>such<text:s/>as<text:s/>log<text:s/>frames<text:s/>or<text:s/>deployment<text:s/>reports<text:s/>where<text:s/>necessary.<text:s/></text:span><text:span text:style-name="T418_2">The<text:s/>partners<text:s/>will<text:s/>be<text:s/>responsible<text:s/>for<text:s/>providing<text:s/>a<text:s/>lessons<text:s/>learned<text:s/>report<text:s/>following<text:s/>their<text:s/>deployments<text:s/>which<text:s/>will<text:s/>be<text:s/>discussed<text:s/>with<text:s/>the<text:s/>relevant<text:s/>FCDO<text:s/>embassies<text:s/>or<text:s/>programme<text:s/>teams<text:s/>who<text:s/>have<text:s/>funded<text:s/>their<text:s/>deployments.<text:s/>In<text:s/>line<text:s/>with<text:s/>the<text:s/>externally-commissioned<text:s/>Evaluation<text:s/>review<text:s/>detailed<text:s/>above,<text:s/>FCDO,<text:s/>UK-EMT<text:s/>and<text:s/>UK-ISAR<text:s/>increase<text:s/>their<text:s/>focus<text:s/>on<text:s/>lessons<text:s/>learning<text:s/>through<text:s/>implementing<text:s/>the<text:s/>recommendations<text:s/>above<text:s/>and<text:s/>continue<text:s/>to<text:s/>generate<text:s/>evidence<text:s/>of<text:s/>longer-term<text:s/>deployment<text:s/>impact,<text:s/>to<text:s/>inform<text:s/>the<text:s/>design<text:s/>of<text:s/>a<text:s/>potential<text:s/>successor<text:s/>programme<text:s/>to<text:s/>EDT2.</text:span><text:span text:style-name="T418_3"><text:s/></text:span><text:span text:style-name="T418_4">I</text:span><text:span text:style-name="T418_5">n<text:s/>light<text:s/>of<text:s/>the<text:s/>programme’s<text:s/>new<text:s/>Monitoring<text:s/>and<text:s/>Evaluation<text:s/>plan,<text:s/>it<text:s/>is<text:s/>recommended<text:s/>that<text:s/>programme-level<text:s/>milestones<text:s/>are<text:s/>updated<text:s/>with<text:s/>more<text:s/>quantifiable<text:s/>metrics,<text:s/>drawing<text:s/>directly<text:s/>from<text:s/>the<text:s/>more<text:s/>detailed<text:s/>milestones<text:s/>which<text:s/>both<text:s/>partners<text:s/>already<text:s/>report<text:s/>on<text:s/>against<text:s/>their<text:s/>individual<text:s/>project<text:s/>logframes.<text:s/></text:span><text:span text:style-name="T418_6">In<text:s/>addition,<text:s/>it</text:span><text:span text:style-name="T418_7"><text:s/>is<text:s/>recommended<text:s/>th</text:span><text:span text:style-name="T418_8">at</text:span><text:span text:style-name="T418_9"><text:s/>the<text:s/>programme<text:s/></text:span><text:span text:style-name="T418_10">develops<text:s/>new<text:s/>clear<text:s/>and<text:s/>measurable<text:s/>impact<text:s/>and<text:s/>outcome<text:s/>indicators<text:s/>by<text:s/>September<text:s/>and<text:s/>agree<text:s/>them<text:s/>with<text:s/>partners<text:s/>ahead<text:s/>of<text:s/>next<text:s/>year’s<text:s/>annual<text:s/>review.</text:span><text:span text:style-name="T418_11"><text:s/></text:span><text:span text:style-name="T418_12">This<text:s/>will<text:s/>allow<text:s/>the<text:s/>programme<text:s/>to<text:s/>more<text:s/>strongly<text:s/>articulate<text:s/>the<text:s/>scale<text:s/>and<text:s/>success<text:s/>of<text:s/>its<text:s/>outputs<text:s/>and<text:s/>increase<text:s/>the<text:s/>evidence<text:s/>base<text:s/>underpinning<text:s/>the<text:s/>programme’s<text:s/>Theory<text:s/>of<text:s/>Change.</text:span><text:span text:style-name="T418_13"><text:s/></text:span></text:p>
      <text:p text:style-name="P419"/>
      <text:p text:style-name="P420"><text:span text:style-name="T420_1"><text:s/></text:span></text:p>
      <text:p text:style-name="P421"><text:span text:style-name="T421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422"><text:span text:style-name="T422_1"><text:s/></text:span></text:p>
      <text:p text:style-name="P423"><text:span text:style-name="T423_1">There<text:s/>were<text:s/>no<text:s/>changes<text:s/>to<text:s/>this<text:s/>output<text:s/>during<text:s/>the<text:s/>reporting<text:s/>period,<text:s/>and<text:s/>no<text:s/>changes<text:s/>are<text:s/>proposed<text:s/>to<text:s/>the<text:s/>output<text:s/>indicators<text:s/>themselves.<text:s/>The<text:s/>only<text:s/>recommendation<text:s/>from<text:s/>last<text:s/>year’s<text:s/>Annual<text:s/>Review<text:s/>was<text:s/>the<text:s/>commissioning<text:s/>of<text:s/>an<text:s/>external<text:s/>evaluation,<text:s/>which<text:s/>has<text:s/>been<text:s/>completed.</text:span><text:span text:style-name="T423_2"><text:s/></text:span></text:p>
      <text:p text:style-name="P424"><text:span text:style-name="T424_1"><text:s/></text:span></text:p>
      <text:p text:style-name="P425"/>
      <text:p text:style-name="P426"/>
      <text:p text:style-name="P427"/>
      <text:p text:style-name="P428"/>
      <text:p text:style-name="P429"/>
      <text:p text:style-name="P430"/>
      <text:p text:style-name="P431"/>
      <text:p text:style-name="P432"><text:span text:style-name="T432_1">Provide<text:s/>an<text:s/>update<text:s/>on<text:s/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<text:p text:style-name="P433"><text:span text:style-name="T433_1"><text:s/></text:span></text:p>
      <table:table table:style-name="Table9">
        <table:table-column table:style-name="Column43"/>
        <table:table-column table:style-name="Column44"/>
        <table:table-row table:style-name="Row51">
          <table:table-cell table:style-name="Cell161">
            <text:p text:style-name="P434"><text:span text:style-name="T434_1">Recommendations<text:s/>from<text:s/>Y</text:span><text:span text:style-name="T434_2">ear<text:s/></text:span><text:span text:style-name="T434_3">3<text:s/></text:span></text:p>
          </table:table-cell>
          <table:table-cell table:style-name="Cell162">
            <text:p text:style-name="P435"><text:span text:style-name="T435_1">Progress<text:s/></text:span></text:p>
          </table:table-cell>
        </table:table-row>
        <table:table-row table:style-name="Row52">
          <table:table-cell table:style-name="Cell163">
            <text:p text:style-name="P436"><text:span text:style-name="T436_1">The<text:s/>EDT2<text:s/>programme<text:s/>ensures<text:s/>it<text:s/>has<text:s/>sufficient<text:s/>resources<text:s/>to<text:s/>continue<text:s/>to<text:s/>fund<text:s/>assessment<text:s/>teams<text:s/>to<text:s/>Post<text:s/>through<text:s/>its<text:s/>emergency<text:s/>response<text:s/>fund.<text:s/>Being<text:s/>able<text:s/>to<text:s/>support<text:s/>this<text:s/>model<text:s/>has<text:s/></text:span></text:p>
            <text:p text:style-name="P437"><text:span text:style-name="T437_1">enhanced<text:s/>the<text:s/>timely<text:s/>and<text:s/>effective<text:s/>deployments<text:s/>of<text:s/>the<text:s/></text:span><text:span text:style-name="T437_2">UK-</text:span><text:span text:style-name="T437_3">EMT<text:s/>and<text:s/></text:span><text:span text:style-name="T437_4">UK-</text:span><text:span text:style-name="T437_5">ISAR</text:span></text:p>
          </table:table-cell>
          <table:table-cell table:style-name="Cell164">
            <text:p text:style-name="P438"><text:span text:style-name="T438_1">The<text:s/>programme<text:s/>maintained<text:s/>sufficient<text:s/>resources<text:s/>to<text:s/>fund<text:s/>assessment<text:s/>teams<text:s/>through<text:s/>the<text:s/>emergency<text:s/>response<text:s/>fund</text:span><text:span text:style-name="T438_2"><text:s/>in<text:s/>year<text:s/>4</text:span><text:span text:style-name="T438_3">.<text:s/>This<text:s/>approach<text:s/>supported<text:s/>a<text:s/>timely<text:s/>and<text:s/>effective<text:s/>deployment<text:s/>in<text:s/>Angola,<text:s/>where<text:s/>a<text:s/>two-person<text:s/>assessment<text:s/>team<text:s/>was<text:s/>deployed<text:s/>ahead<text:s/>of<text:s/>the<text:s/>full<text:s/>response<text:s/>team,<text:s/>helping<text:s/>to<text:s/>inform</text:span><text:span text:style-name="T438_4"><text:s/>the<text:s/>situation</text:span><text:span text:style-name="T438_5"><text:s/>and<text:s/>expedite<text:s/>planning.</text:span><text:span text:style-name="T438_6"><text:s/></text:span><text:span text:style-name="T438_7">Following</text:span><text:span text:style-name="T438_8"><text:s/>the<text:s/>Spending<text:s/>Review</text:span><text:span text:style-name="T438_9"><text:s/></text:span><text:span text:style-name="T438_10">t</text:span><text:span text:style-name="T438_11">his<text:s/>facility<text:s/>will<text:s/>no<text:s/>longer<text:s/>be<text:s/>available<text:s/>in<text:s/>Year<text:s/></text:span><text:span text:style-name="T438_12">6</text:span><text:span text:style-name="T438_13">.</text:span></text:p>
            <text:p text:style-name="P439"/>
          </table:table-cell>
        </table:table-row>
        <table:table-row table:style-name="Row53">
          <table:table-cell table:style-name="Cell165">
            <text:p text:style-name="P440"><text:span text:style-name="T440_1">FCDO<text:s/>should<text:s/>build<text:s/>on<text:s/>progress<text:s/>to<text:s/>enhance<text:s/>the<text:s/>UK’s<text:s/>capacity-building<text:s/>partnership<text:s/>offer.<text:s/>The</text:span></text:p>
            <text:p text:style-name="P441"><text:span text:style-name="T441_1">programme<text:s/>should<text:s/>continue<text:s/>to<text:s/>deliver<text:s/>the<text:s/>capacity-building<text:s/>objectives<text:s/>approved<text:s/>within<text:s/>the<text:s/></text:span></text:p>
            <text:p text:style-name="P442"><text:span text:style-name="T442_1">EDT2<text:s/>business<text:s/>case<text:s/>addendum.<text:s/>This<text:s/>will<text:s/>require<text:s/>using<text:s/>the<text:s/>full<text:s/>programme<text:s/>headroom<text:s/>agreed<text:s/>in<text:s/>the<text:s/>business<text:s/>case<text:s/>in<text:s/>FYs<text:s/>2026-29.</text:span></text:p>
          </table:table-cell>
          <table:table-cell table:style-name="Cell166">
            <text:p text:style-name="P443"><text:span text:style-name="T443_1">In<text:s/>Year<text:s/>4,<text:s/>a<text:s/>number<text:s/>of<text:s/>capacity-building<text:s/>partnerships<text:s/>were<text:s/>identified</text:span><text:span text:style-name="T443_2"><text:s/></text:span><text:span text:style-name="T443_3">through<text:s/>previous<text:s/>engagement<text:s/>with<text:s/>partner<text:s/>countries,<text:s/>discussions<text:s/>with<text:s/>Posts,<text:s/>and<text:s/>ongoing<text:s/></text:span><text:span text:style-name="T443_4">discussions<text:s/>with<text:s/>EDT2<text:s/>partners</text:span><text:span text:style-name="T443_5">.</text:span><text:span text:style-name="T443_6"><text:s/></text:span><text:span text:style-name="T443_7">EDT2<text:s/>partners<text:s/>contributed<text:s/>to<text:s/>these<text:s/>engagements<text:s/>by<text:s/>delivering<text:s/>capacity-building<text:s/>activities<text:s/>and<text:s/>conducting<text:s/>scoping<text:s/>missions<text:s/>across<text:s/>a<text:s/>range<text:s/>of<text:s/>contexts</text:span><text:span text:style-name="T443_8"><text:s/></text:span><text:span text:style-name="T443_9">for<text:s/>instance<text:s/></text:span><text:span text:style-name="T443_10">Tajikistan</text:span><text:span text:style-name="T443_11">,<text:s/>Malawi,<text:s/>Kenya,<text:s/>Ethiopia,<text:s/>and<text:s/>Zambia</text:span><text:span text:style-name="T443_12">,<text:s/>supporting<text:s/>the<text:s/>continued<text:s/>delivery<text:s/>of<text:s/>the<text:s/>programme’s<text:s/>capacity</text:span><text:span text:style-name="T443_13"><text:s/></text:span><text:span text:style-name="T443_14">building<text:s/>objectives<text:s/>and<text:s/>the<text:s/>development<text:s/>of<text:s/>future<text:s/>partnership<text:s/>plans.</text:span></text:p>
            <text:p text:style-name="P444"/>
          </table:table-cell>
        </table:table-row>
        <table:table-row table:style-name="Row54">
          <table:table-cell table:style-name="Cell167">
            <text:p text:style-name="P445"><text:span text:style-name="T445_1">Now<text:s/>that<text:s/>the<text:s/>capacity<text:s/>building<text:s/>strategy<text:s/>has<text:s/>been<text:s/>finalised,<text:s/>EDT2<text:s/>should<text:s/>agree<text:s/>international<text:s/></text:span></text:p>
            <text:p text:style-name="P446"><text:span text:style-name="T446_1">partnership<text:s/>projects<text:s/>and<text:s/>work<text:s/>with<text:s/>UK-ISAR<text:s/>and<text:s/>UK-EMT<text:s/>to<text:s/>develop<text:s/>project<text:s/>plans<text:s/>for<text:s/>these.</text:span></text:p>
          </table:table-cell>
          <table:table-cell table:style-name="Cell168">
            <text:p text:style-name="P447"><text:span text:style-name="T447_1">International<text:s/>partnership<text:s/>projects<text:s/></text:span><text:span text:style-name="T447_2">for<text:s/>Year<text:s/>4<text:s/>were<text:s/>agreed<text:s/>in<text:s/>advance<text:s/></text:span><text:span text:style-name="T447_3">and<text:s/>forward<text:s/>plans<text:s/>for<text:s/>future<text:s/>capacity</text:span><text:span text:style-name="T447_4"><text:s/></text:span><text:span text:style-name="T447_5">building<text:s/>activities<text:s/>have<text:s/>been<text:s/></text:span><text:span text:style-name="T447_6">discussed</text:span><text:span text:style-name="T447_7"><text:s/>to<text:s/>support<text:s/>delivery<text:s/>in<text:s/>the<text:s/>coming<text:s/>years</text:span><text:span text:style-name="T447_8"><text:s/>and<text:s/>funding<text:s/>agreed<text:s/>via<text:s/>the<text:s/>Spending<text:s/>Review</text:span><text:span text:style-name="T447_9">.</text:span></text:p>
            <text:p text:style-name="P448"/>
          </table:table-cell>
        </table:table-row>
        <table:table-row table:style-name="Row55">
          <table:table-cell table:style-name="Cell169">
            <text:p text:style-name="P449"><text:span text:style-name="T449_1">FCDO<text:s/>should<text:s/>conduct<text:s/>an<text:s/>external<text:s/>evaluation<text:s/>of<text:s/>the<text:s/>programme<text:s/>to<text:s/>provide<text:s/>evidence<text:s/>on<text:s/>the<text:s/></text:span></text:p>
            <text:p text:style-name="P450"><text:span text:style-name="T450_1">impact<text:s/>of<text:s/>the<text:s/>interventions<text:s/>in<text:s/>delivering<text:s/>effective<text:s/>life-saving<text:s/>deployments<text:s/>and<text:s/>in<text:s/>strengthening<text:s/></text:span></text:p>
            <text:p text:style-name="P451"><text:span text:style-name="T451_1">the<text:s/>capacity<text:s/>of<text:s/>national<text:s/>first<text:s/>responders<text:s/>in<text:s/>priority<text:s/>countries.</text:span></text:p>
          </table:table-cell>
          <table:table-cell table:style-name="Cell170">
            <text:p text:style-name="P452"><text:span text:style-name="T452_1">FCDO<text:s/>conducted<text:s/>a<text:s/>light-touch<text:s/>review<text:s/>of<text:s/>the<text:s/>programme</text:span><text:span text:style-name="T452_2">.<text:s/>Please<text:s/>see<text:s/>further<text:s/>details<text:s/>in<text:s/></text:span><text:span text:style-name="T452_3">Section<text:s/>G</text:span><text:span text:style-name="T452_4">.</text:span></text:p>
            <text:p text:style-name="P453"/>
          </table:table-cell>
        </table:table-row>
        <table:table-row table:style-name="Row56">
          <table:table-cell table:style-name="Cell171">
            <text:p text:style-name="P454"><text:span text:style-name="T454_1">The<text:s/>UK-EMT<text:s/>is<text:s/>uniquely<text:s/>placed<text:s/>to<text:s/>offer<text:s/>a<text:s/>high-quality<text:s/>rehab<text:s/>capability<text:s/>and<text:s/>the<text:s/>UK-EMT<text:s/>and<text:s/></text:span></text:p>
            <text:p text:style-name="P455"><text:span text:style-name="T455_1">FCDO<text:s/>should<text:s/>consider<text:s/>ways<text:s/>to<text:s/>highlight<text:s/>this<text:s/>work.</text:span></text:p>
          </table:table-cell>
          <table:table-cell table:style-name="Cell172">
            <text:p text:style-name="P456"><text:span text:style-name="T456_1">While<text:s/>the<text:s/>programme<text:s/>continues<text:s/>to<text:s/>deliver<text:s/>a<text:s/>strong<text:s/>and<text:s/>distinctive<text:s/>rehabilitation<text:s/>capability<text:s/>through<text:s/>UK-EMT<text:s/>deployments,<text:s/></text:span><text:span text:style-name="T456_2">and<text:s/>an<text:s/>illustrative<text:s/></text:span><text:span text:style-name="T456_3">briefing<text:s/>note<text:s/>has<text:s/>been<text:s/>developed,<text:s/></text:span><text:span text:style-name="T456_4">further<text:s/>work<text:s/>is<text:s/>planned<text:s/>in<text:s/>Year<text:s/>5<text:s/>to<text:s/>better<text:s/>showcase<text:s/>and<text:s/>promote<text:s/>this.</text:span></text:p>
            <text:p text:style-name="P457"/>
          </table:table-cell>
        </table:table-row>
        <table:table-row table:style-name="Row57">
          <table:table-cell table:style-name="Cell173">
            <text:p text:style-name="P458"><text:span text:style-name="T458_1">The<text:s/>UK-EMT<text:s/>and<text:s/>FCDO<text:s/>should<text:s/>also<text:s/>consider<text:s/>how<text:s/>to<text:s/>support<text:s/>the<text:s/>development<text:s/>of<text:s/>the<text:s/>WHO</text:span></text:p>
            <text:p text:style-name="P459"><text:span text:style-name="T459_1">Highly<text:s/>Infectious<text:s/>Disease</text:span><text:span text:style-name="T459_2"><text:s/></text:span><text:span text:style-name="T459_3">(HID)</text:span><text:span text:style-name="T459_4"><text:s/>standards.</text:span></text:p>
          </table:table-cell>
          <table:table-cell table:style-name="Cell174">
            <text:p text:style-name="P460"><text:span text:style-name="T460_1">UK-EMT<text:s/>completed<text:s/>work<text:s/>to<text:s/>support<text:s/>the<text:s/>development<text:s/>of<text:s/>the<text:s/>World<text:s/>Health<text:s/>Organization’s<text:s/>Highly<text:s/>Infectious<text:s/>Disease<text:s/>standards,<text:s/>addressing<text:s/>a<text:s/>recommendation<text:s/>from<text:s/>the<text:s/>previous<text:s/>Annual<text:s/>Review.<text:s/>Building<text:s/>on<text:s/>this<text:s/>achievement,<text:s/>UK-</text:span><text:span text:style-name="T460_2">EMT</text:span><text:span text:style-name="T460_3"><text:s/>has<text:s/>begun<text:s/>assessing<text:s/>its<text:s/>capabilities<text:s/>against<text:s/>the<text:s/>HID<text:s/>standards<text:s/>and<text:s/>identifying<text:s/>the<text:s/>actions<text:s/>required<text:s/>to<text:s/>achieve<text:s/>verification.<text:s/>It<text:s/>is<text:s/>recommended<text:s/>that<text:s/>UK-EMT<text:s/>pursues<text:s/>WHO<text:s/>HID<text:s/>verification<text:s/>during<text:s/>Year<text:s/>5<text:s/>of<text:s/>the<text:s/>programme.</text:span></text:p>
            <text:p text:style-name="P461"/>
          </table:table-cell>
        </table:table-row>
        <table:table-row table:style-name="Row58">
          <table:table-cell table:style-name="Cell175">
            <text:p text:style-name="P462"><text:span text:style-name="T462_1">Following<text:s/>recently<text:s/>successful<text:s/>deployments<text:s/>focusing<text:s/>on<text:s/>burns<text:s/>rehabilitation,<text:s/>the<text:s/>UK-EMT<text:s/>and<text:s/>FCDO<text:s/>should<text:s/>consider<text:s/>strengthening<text:s/>the<text:s/>burns<text:s/>element<text:s/>of<text:s/>our<text:s/>rehabilitation<text:s/>offer<text:s/>in<text:s/>Year<text:s/></text:span><text:span text:style-name="T462_2">4</text:span><text:span text:style-name="T462_3"><text:s/>(Y4)<text:s/>of<text:s/>the<text:s/>programme,<text:s/>through<text:s/>holding<text:s/>stocks<text:s/>of<text:s/>specific<text:s/>burns-related<text:s/>rehabilitation<text:s/>items.</text:span></text:p>
          </table:table-cell>
          <table:table-cell table:style-name="Cell176">
            <text:p text:style-name="P463"><text:span text:style-name="T463_1">FCDO<text:s/>provided<text:s/>UK-EMT<text:s/>with<text:s/>additional<text:s/>funding<text:s/>in<text:s/>Year<text:s/>4<text:s/>to<text:s/>strengthen<text:s/>its<text:s/>burns<text:s/>rehabilitation<text:s/>capability,</text:span><text:span text:style-name="T463_2"><text:s/></text:span><text:span text:style-name="T463_3">to<text:s/>support<text:s/>future<text:s/>deployments.</text:span></text:p>
            <text:p text:style-name="P464"/>
          </table:table-cell>
        </table:table-row>
        <table:table-row table:style-name="Row59">
          <table:table-cell table:style-name="Cell177">
            <text:p text:style-name="P465"><text:span text:style-name="T465_1">FCDO<text:s/>should<text:s/>build<text:s/>on<text:s/>the<text:s/>achievement<text:s/>of<text:s/>UK-ISAR<text:s/>securing<text:s/>Known<text:s/>Consignor<text:s/>status<text:s/>by<text:s/></text:span></text:p>
            <text:p text:style-name="P466"><text:span text:style-name="T466_1">considering<text:s/>whether<text:s/>UK-ISAR<text:s/>can<text:s/>charter<text:s/>its<text:s/>own<text:s/>flights.</text:span></text:p>
          </table:table-cell>
          <table:table-cell table:style-name="Cell178">
            <text:p text:style-name="P467"><text:span text:style-name="T467_1">Discussio</text:span><text:span text:style-name="T467_2">n</text:span><text:span text:style-name="T467_3"><text:s/>commenced<text:s/>in<text:s/>Year<text:s/>4<text:s/>of<text:s/>the<text:s/>programme</text:span><text:span text:style-name="T467_4"><text:s/>and<text:s/>will<text:s/>be<text:s/>concluded<text:s/>for<text:s/>decision<text:s/>in<text:s/>th</text:span><text:span text:style-name="T467_5">e<text:s/>coming<text:s/>year</text:span><text:span text:style-name="T467_6">.</text:span></text:p>
          </table:table-cell>
        </table:table-row>
        <table:table-row table:style-name="Row60">
          <table:table-cell table:style-name="Cell179">
            <text:p text:style-name="P468"><text:span text:style-name="T468_1">FCDO<text:s/>should<text:s/>further<text:s/>strengthen<text:s/>the<text:s/>EDT2<text:s/>public<text:s/>engagement<text:s/>through<text:s/>external<text:s/>media,<text:s/>internal<text:s/>communications,<text:s/>recognition<text:s/>of<text:s/>partner<text:s/>volunteers</text:span><text:span text:style-name="T468_2"><text:s/></text:span><text:span text:style-name="T468_3">and<text:s/>in-depth<text:s/>stories<text:s/>about<text:s/>individual<text:s/></text:span></text:p>
            <text:p text:style-name="P469"><text:span text:style-name="T469_1">responders<text:s/>in<text:s/>the<text:s/>UK<text:s/>media.</text:span></text:p>
          </table:table-cell>
          <table:table-cell table:style-name="Cell180">
            <text:p text:style-name="P470"><text:span text:style-name="T470_1">Public<text:s/>engagement<text:s/>under<text:s/>the<text:s/>programme<text:s/>increased<text:s/>during<text:s/>the<text:s/>year<text:s/>through<text:s/>external<text:s/>communications,<text:s/>partner<text:s/>engagement<text:s/>and<text:s/>the<text:s/>promotion<text:s/>of<text:s/>deployment<text:s/>and<text:s/>capacity</text:span><text:span text:style-name="T470_2"><text:s/></text:span><text:span text:style-name="T470_3">building<text:s/>activities</text:span><text:span text:style-name="T470_4"><text:s/>in<text:s/>collaboration<text:s/>with<text:s/>FCDO<text:s/>and<text:s/>EDT2<text:s/>partners</text:span><text:span text:style-name="T470_5">.<text:s/>Year<text:s/>5<text:s/>will<text:s/>focus<text:s/>on<text:s/>further<text:s/>strengthening<text:s/>proactive<text:s/>communications,<text:s/>including<text:s/>increased<text:s/>media<text:s/>engagement,<text:s/>recognition<text:s/>of<text:s/>partner<text:s/>volunteers,<text:s/>and<text:s/>sharing<text:s/>responder<text:s/>stories<text:s/>to<text:s/>highlight<text:s/>the<text:s/>impact<text:s/>of<text:s/>the<text:s/>programme.</text:span></text:p>
            <text:p text:style-name="P471"/>
          </table:table-cell>
        </table:table-row>
      </table:table>
      <text:h text:style-name="P472" text:outline-level="2"><text:span text:style-name="T472_1">D:<text:s/>VALUE<text:s/>FOR<text:s/>MONEY<text:s/></text:span></text:h>
      <text:p text:style-name="P473"/>
      <text:p text:style-name="P474"><text:span text:style-name="T474_1">Key<text:s/>cost<text:s/>drivers<text:s/>and<text:s/>performance<text:s/></text:span></text:p>
      <text:p text:style-name="P475"/>
      <text:p text:style-name="P476"><text:span text:style-name="T476_1">In<text:s/>Y</text:span><text:span text:style-name="T476_2">ear<text:s/></text:span><text:span text:style-name="T476_3">4,<text:s/>the<text:s/></text:span><text:span text:style-name="T476_4">primary</text:span><text:span text:style-name="T476_5"><text:s/>cost<text:s/>drivers<text:s/>for<text:s/>the<text:s/>programme<text:s/>remained<text:s/>the<text:s/>same;<text:s/>funding<text:s/>core<text:s/>staff<text:s/>across<text:s/>both<text:s/>teams,<text:s/>managing<text:s/>and<text:s/>training<text:s/>deployable<text:s/>rosters,<text:s/>and<text:s/>providing<text:s/>and<text:s/>storing<text:s/>essential<text:s/>equipment.<text:s/>Both</text:span><text:span text:style-name="T476_6"><text:s/>teams<text:s/>have<text:s/>continued<text:s/>to<text:s/>prioritise<text:s/>value<text:s/>for<text:s/>money<text:s/>in<text:s/>all<text:s/>areas<text:s/>of<text:s/>expenditure.<text:s/>The<text:s/>EDT2<text:s/>programme<text:s/>team<text:s/>has<text:s/>also<text:s/>ensured<text:s/>that<text:s/>value<text:s/>for<text:s/>money<text:s/>remains<text:s/>a<text:s/>key<text:s/>consideration<text:s/>when<text:s/>reviewing<text:s/>any<text:s/>additional<text:s/>funding<text:s/>requests.</text:span></text:p>
      <text:p text:style-name="P477"/>
      <text:p text:style-name="P478"><text:span text:style-name="T478_1">VfM<text:s/>performance<text:s/>compared<text:s/>to<text:s/>the<text:s/>original<text:s/>VfM<text:s/>proposition<text:s/>in<text:s/>the<text:s/>business<text:s/>case</text:span></text:p>
      <text:p text:style-name="P479"/>
      <text:p text:style-name="P480"><text:span text:style-name="T480_1">The<text:s/>programme<text:s/>has<text:s/>demonstrated<text:s/>a<text:s/>strong<text:s/>focus<text:s/>on<text:s/></text:span><text:span text:style-name="T480_2">economy</text:span><text:span text:style-name="T480_3"><text:s/>in<text:s/>line<text:s/>with<text:s/>the<text:s/>business<text:s/>case.<text:s/></text:span><text:span text:style-name="T480_4">Throughout<text:s/>the<text:s/>year,<text:s/>value<text:s/>for<text:s/>money<text:s/>has<text:s/>been<text:s/>strengthened<text:s/>through<text:s/>careful<text:s/>planning<text:s/>and<text:s/>cost-</text:span><text:span text:style-name="T480_5">conscious</text:span><text:span text:style-name="T480_6"><text:s/>deployment<text:s/>decisions.<text:s/>This<text:s/>includes<text:s/>using<text:s/>no-cost<text:s/>extensions<text:s/>in<text:s/>Angola<text:s/>and<text:s/>North<text:s/>Macedonia<text:s/>to<text:s/>deliver<text:s/>more<text:s/>results<text:s/>without<text:s/>additional<text:s/>funding.<text:s/>The<text:s/>programme<text:s/>has<text:s/>also<text:s/>improved<text:s/>its<text:s/>logistics<text:s/>and<text:s/>supply<text:s/>chains<text:s/>by<text:s/>reviewing<text:s/>options<text:s/>such<text:s/>as<text:s/>Known<text:s/>Consignor<text:s/>status<text:s/>to<text:s/>assess<text:s/>cost-effectiveness,<text:s/>alongside<text:s/>strengthening<text:s/>warehouse<text:s/>and<text:s/>stock<text:s/>management.<text:s/>Further<text:s/>savings<text:s/>were<text:s/></text:span><text:span text:style-name="T480_7">met</text:span><text:span text:style-name="T480_8"><text:s/>by<text:s/>combining<text:s/>activities</text:span><text:span text:style-name="T480_9"><text:s/></text:span><text:span text:style-name="T480_10">such<text:s/>as<text:s/>running<text:s/>the<text:s/>Type<text:s/>2<text:s/>reclassification<text:s/>alongside<text:s/>the<text:s/>SIMEX</text:span><text:span text:style-name="T480_11"><text:s/></text:span><text:span text:style-name="T480_12">which<text:s/>reduced<text:s/>duplication<text:s/>and<text:s/></text:span><text:span text:style-name="T480_13">ensured</text:span><text:span text:style-name="T480_14"><text:s/></text:span><text:span text:style-name="T480_15">effective</text:span><text:span text:style-name="T480_16"><text:s/>use<text:s/>of<text:s/>staff<text:s/>time<text:s/>and<text:s/>resources</text:span><text:span text:style-name="T480_17">.<text:s/></text:span><text:span text:style-name="T480_18">Building<text:s/>on<text:s/>its<text:s/>continued<text:s/>focus<text:s/>on<text:s/>value<text:s/>for<text:s/>money,<text:s/>the<text:s/>EDT2<text:s/>programme<text:s/>has<text:s/>delivered<text:s/>cost</text:span><text:span text:style-name="T480_19">effective,<text:s/>targeted<text:s/>interventions<text:s/>by<text:s/>making<text:s/>the<text:s/>most<text:s/>of<text:s/>UK</text:span><text:span text:style-name="T480_20">-</text:span><text:span text:style-name="T480_21">EMT’s<text:s/>existing<text:s/>logistics<text:s/>expertise<text:s/>and<text:s/>agile<text:s/>deployment<text:s/>model.<text:s/>For<text:s/>example,<text:s/>during<text:s/>the<text:s/>Marburg<text:s/>Virus<text:s/>Disease<text:s/>outbreak<text:s/>in<text:s/>Ethiopia</text:span><text:span text:style-name="T480_22"><text:s/>in<text:s/>2025</text:span><text:span text:style-name="T480_23">,<text:s/></text:span><text:span text:style-name="T480_24">a</text:span><text:span text:style-name="T480_25"><text:s/>specialist<text:s/>logistician<text:s/></text:span><text:span text:style-name="T480_26">was<text:s/>deployed<text:s/>to</text:span><text:span text:style-name="T480_27"><text:s/></text:span><text:span text:style-name="T480_28">facilitate</text:span><text:span text:style-name="T480_29"><text:s/></text:span><text:span text:style-name="T480_30">the<text:s/>rapid<text:s/>procurement,<text:s/>shipment<text:s/>and<text:s/>clearance<text:s/>of<text:s/>life</text:span><text:span text:style-name="T480_31">saving<text:s/></text:span><text:span text:style-name="T480_32">personal<text:s/>protective<text:s/>equipment<text:s/>(PPE)</text:span><text:span text:style-name="T480_33"><text:s/></text:span><text:span text:style-name="T480_34">and<text:s/>critical<text:s/>care<text:s/>equipment<text:s/>requested<text:s/>by<text:s/>national<text:s/>authorities.</text:span><text:span text:style-name="T480_35"><text:s/></text:span><text:span text:style-name="T480_36">This<text:s/>approach<text:s/>meant<text:s/>that<text:s/>small</text:span><text:span text:style-name="T480_37">er</text:span><text:span text:style-name="T480_38"><text:s/>amounts<text:s/>of<text:s/>funding<text:s/>could<text:s/>deliver<text:s/>strong<text:s/>results,<text:s/>helping<text:s/>strengthen</text:span><text:span text:style-name="T480_39"><text:s/></text:span><text:span text:style-name="T480_40">national<text:s/>response<text:s/>capacity<text:s/>at<text:s/>a<text:s/>critical<text:s/>time<text:s/>while<text:s/>avoiding<text:s/>the<text:s/>higher<text:s/>costs<text:s/>associated<text:s/>with<text:s/>large</text:span><text:span text:style-name="T480_41">scale<text:s/></text:span><text:span text:style-name="T480_42">deployments.</text:span></text:p>
      <text:p text:style-name="P481"/>
      <text:p text:style-name="P482"><text:span text:style-name="T482_1">Effectiveness</text:span><text:span text:style-name="T482_2"><text:s/>is<text:s/>defined<text:s/>as<text:s/>how<text:s/>well<text:s/>outputs<text:s/>produced<text:s/>by<text:s/>an<text:s/>intervention<text:s/>have<text:s/>the<text:s/>intended<text:s/>effect.<text:s/>The<text:s/>business<text:s/>case<text:s/>notes<text:s/>that<text:s/>this<text:s/>will<text:s/>be<text:s/>achieved<text:s/>using<text:s/>volunteer<text:s/>experts<text:s/>as<text:s/>the<text:s/>main<text:s/>source<text:s/>of<text:s/>deployable<text:s/>personnel.<text:s/></text:span><text:span text:style-name="T482_3">EDT2<text:s/>continues<text:s/>to<text:s/>achieve<text:s/>this<text:s/>by<text:s/>drawing<text:s/>on<text:s/>a<text:s/>strong<text:s/>base<text:s/>of<text:s/>volunteer<text:s/>professionals,<text:s/>who<text:s/>bring<text:s/>high<text:s/>levels<text:s/>of<text:s/>experience<text:s/>from<text:s/>across<text:s/>UK<text:s/>public<text:s/>services.<text:s/>This<text:s/>approach<text:s/>ensures<text:s/>that<text:s/>responses<text:s/>are<text:s/>both<text:s/>high<text:s/>quality<text:s/>and<text:s/>grounded<text:s/>in<text:s/>real</text:span><text:span text:style-name="T482_4"><text:s/></text:span><text:span text:style-name="T482_5">world<text:s/>operational<text:s/>expertise.</text:span></text:p>
      <text:p text:style-name="P483"><text:span text:style-name="T483_1">By<text:s/>maintaining<text:s/>access<text:s/>to<text:s/>a<text:s/>broad<text:s/>pool<text:s/>of<text:s/>specialist<text:s/>skills</text:span><text:span text:style-name="T483_2"><text:s/></text:span><text:span text:style-name="T483_3">including<text:s/>clinical,<text:s/>rehabilitation,</text:span><text:span text:style-name="T483_4"><text:s/>surgical,</text:span><text:span text:style-name="T483_5"><text:s/>and<text:s/>search<text:s/>and<text:s/>rescue<text:s/>capabilities</text:span><text:span text:style-name="T483_6">,<text:s/></text:span><text:span text:style-name="T483_7">the<text:s/>programme<text:s/>is<text:s/>able<text:s/>to<text:s/>deliver<text:s/>tailored<text:s/>support<text:s/>across<text:s/>a<text:s/>range<text:s/>of<text:s/>emergency<text:s/>contexts.<text:s/>This<text:s/>model<text:s/>not<text:s/>only<text:s/>enables<text:s/>effective<text:s/>responses<text:s/>in<text:s/>the<text:s/>field<text:s/>but<text:s/>also<text:s/>strengthens<text:s/>overall<text:s/>capability,<text:s/>as<text:s/>individuals<text:s/>enhance<text:s/>their<text:s/>skills<text:s/>through<text:s/>training<text:s/>and<text:s/>deployment.<text:s/>As<text:s/>a<text:s/>result,<text:s/>the<text:s/>programme<text:s/>remains<text:s/>well<text:s/>positioned<text:s/>to<text:s/>deliver<text:s/>impactful<text:s/>outcomes</text:span><text:span text:style-name="T483_8">.</text:span></text:p>
      <text:p text:style-name="P484"/>
      <text:p text:style-name="P485"><text:span text:style-name="T485_1">UK-</text:span><text:span text:style-name="T485_2">EMT</text:span><text:span text:style-name="T485_3"><text:s/>deployments<text:s/>over<text:s/>the<text:s/>year<text:s/>have<text:s/>demonstrated<text:s/>a<text:s/>high<text:s/>degree<text:s/>of<text:s/>diversity<text:s/>in<text:s/>both<text:s/>response<text:s/>type<text:s/>and<text:s/>technical<text:s/>expertise.<text:s/>This<text:s/>includes<text:s/>surgical<text:s/>and<text:s/>rehabilitation<text:s/>support<text:s/>during<text:s/>the<text:s/>Mpox<text:s/>response<text:s/>in<text:s/>Sierra<text:s/>Leone,<text:s/>specialist<text:s/>burns<text:s/>and<text:s/>surgical<text:s/>care<text:s/>following<text:s/>the<text:s/>Bangladesh<text:s/>plane<text:s/>crash,<text:s/>and<text:s/>the<text:s/>deployment<text:s/>of<text:s/>a<text:s/>highly<text:s/>specialised<text:s/>infectious<text:s/>disease<text:s/>team<text:s/>to<text:s/>respond<text:s/>to<text:s/>the<text:s/></text:span><text:span text:style-name="T485_4">C</text:span><text:span text:style-name="T485_5">holera<text:s/>outbreak<text:s/>in<text:s/>Angola.<text:s/>In<text:s/>addition,<text:s/>UK-</text:span><text:span text:style-name="T485_6">EMT</text:span><text:span text:style-name="T485_7"><text:s/>delivered<text:s/>emergency<text:s/>healthcare<text:s/>support<text:s/>in<text:s/>the<text:s/>aftermath<text:s/>of<text:s/>Hurricane<text:s/>Melissa<text:s/>and<text:s/>deployed<text:s/>medical<text:s/>logisticians<text:s/>to<text:s/>support<text:s/>the<text:s/>Marburg<text:s/>virus<text:s/>response</text:span><text:span text:style-name="T485_8"><text:s/>-<text:s/>t</text:span><text:span text:style-name="T485_9">hese<text:s/>responses<text:s/>highlight<text:s/>the<text:s/>programme’s<text:s/>ability<text:s/>to<text:s/>flexibly<text:s/>deploy<text:s/>a<text:s/>wide<text:s/>range<text:s/>of<text:s/>expertise<text:s/>across<text:s/>different<text:s/>emergency<text:s/>contexts</text:span><text:span text:style-name="T485_10">.</text:span></text:p>
      <text:p text:style-name="P486"/>
      <text:p text:style-name="P487"><text:span text:style-name="T487_1">Efficiency</text:span><text:span text:style-name="T487_2"><text:s/>is<text:s/>particularly<text:s/>evident<text:s/>in<text:s/>the<text:s/>speed<text:s/>and<text:s/>effectiveness<text:s/>of<text:s/>deployments.<text:s/>During<text:s/>the<text:s/>Mozambique<text:s/>flood<text:s/>response,<text:s/>UK</text:span><text:span text:style-name="T487_3">-</text:span><text:span text:style-name="T487_4">ISAR<text:s/>mobilised<text:s/>within<text:s/>days<text:s/>of<text:s/>the<text:s/>request<text:s/>for<text:s/>assistance,<text:s/>with<text:s/>an<text:s/>advance<text:s/>team<text:s/>deploy</text:span><text:span text:style-name="T487_5">ing</text:span><text:span text:style-name="T487_6"><text:s/>rapidly<text:s/>to<text:s/>coordinat</text:span><text:span text:style-name="T487_7">e</text:span><text:span text:style-name="T487_8"><text:s/>and<text:s/>enable<text:s/>the<text:s/>response<text:s/>to<text:s/>begin<text:s/>operations<text:s/>immediately<text:s/>on<text:s/>arrival.<text:s/>This<text:s/>early<text:s/>presence<text:s/>enabled<text:s/>faster<text:s/>decision-making,<text:s/>improved<text:s/>planning,<text:s/>and<text:s/>more<text:s/>effective<text:s/>use<text:s/>of<text:s/>resources<text:s/>on<text:s/>the<text:s/>ground.<text:s/></text:span><text:span text:style-name="T487_9">UK-ISAR<text:s/></text:span><text:span text:style-name="T487_10">has<text:s/>also<text:s/>maintained<text:s/>a<text:s/>high<text:s/>level<text:s/>of<text:s/>operational<text:s/>readiness,<text:s/>with<text:s/>over<text:s/>200<text:s/>personnel<text:s/>consistently<text:s/>trained<text:s/>and<text:s/>mission-ready<text:s/>across<text:s/>the<text:s/>year,<text:s/>supported<text:s/>by<text:s/>regular<text:s/>national<text:s/>and<text:s/>international<text:s/>exercises<text:s/>and<text:s/>continuous<text:s/>skills<text:s/>development.<text:s/>Logistics<text:s/>and<text:s/>deployment<text:s/>efficiency<text:s/>were<text:s/>further<text:s/>strengthened<text:s/>through<text:s/>established<text:s/>systems<text:s/>such<text:s/>as<text:s/>the<text:s/>Known<text:s/>Consignor<text:s/>process,<text:s/>which<text:s/>enabled<text:s/>cargo<text:s/>to<text:s/>be<text:s/>processed<text:s/>and<text:s/>dispatched<text:s/>quickly<text:s/>without<text:s/>delays<text:s/>during<text:s/>live<text:s/>operations.</text:span></text:p>
      <text:p text:style-name="P488"/>
      <text:p text:style-name="P489"><text:span text:style-name="T489_1">The<text:s/>programme<text:s/>considers<text:s/></text:span><text:span text:style-name="T489_2">equity</text:span><text:span text:style-name="T489_3"><text:s/>by<text:s/>providing<text:s/>assistance<text:s/>on<text:s/>the<text:s/>basis<text:s/>of<text:s/>need<text:s/>irrespective<text:s/>of<text:s/>gender<text:s/>or<text:s/>other<text:s/>protected<text:s/>characteristics.</text:span><text:span text:style-name="T489_4"><text:s/></text:span><text:span text:style-name="T489_5">The diversity<text:s/>of<text:s/>the<text:s/>EDT2<text:s/>deployments<text:s/>helps<text:s/>ensure<text:s/>the<text:s/>provision<text:s/>of assistance reflects<text:s/>the<text:s/>differing<text:s/>needs<text:s/>of<text:s/>women,<text:s/>children,<text:s/>vulnerable groups and<text:s/>those<text:s/>with<text:s/>disabilities</text:span><text:span text:style-name="T489_6">.<text:s/></text:span><text:span text:style-name="T489_7">UK-Med<text:s/>continues<text:s/>to<text:s/>promote<text:s/>a<text:s/>diverse<text:s/>and<text:s/>inclusive<text:s/>roster.<text:s/>As<text:s/>of<text:s/>Q2,<text:s/>the<text:s/>team<text:s/></text:span><text:span text:style-name="T489_8">was</text:span><text:span text:style-name="T489_9"><text:s/>composed<text:s/>of<text:s/>52%<text:s/>male<text:s/>and<text:s/>48%<text:s/>female<text:s/>personnel.<text:s/>The<text:s/>nationality<text:s/>profile<text:s/>also<text:s/>reflects<text:s/>a<text:s/>strong<text:s/>commitment<text:s/>to<text:s/>diversity,<text:s/>with<text:s/>representation<text:s/>from<text:s/>Africa<text:s/>(</text:span><text:span text:style-name="T489_10">2</text:span><text:span text:style-name="T489_11">9</text:span><text:span text:style-name="T489_12">%),<text:s/>Asia<text:s/>(8%),<text:s/>Europe<text:s/>excluding<text:s/>the<text:s/>UK<text:s/>(</text:span><text:span text:style-name="T489_13">1</text:span><text:span text:style-name="T489_14">5</text:span><text:span text:style-name="T489_15">%),<text:s/>Latin<text:s/>America<text:s/>and<text:s/>the<text:s/>Caribbean<text:s/>(1%),<text:s/>North<text:s/>America<text:s/>(3%),<text:s/>Oceania<text:s/>(2%),<text:s/>and<text:s/>the<text:s/>UK<text:s/>(</text:span><text:span text:style-name="T489_16">4</text:span><text:span text:style-name="T489_17">2</text:span><text:span text:style-name="T489_18">%).<text:s/>This<text:s/>demonstrates<text:s/>ongoing<text:s/>efforts<text:s/>to<text:s/>maintain<text:s/>a<text:s/>broadly<text:s/>representative<text:s/>and<text:s/>globally<text:s/>diverse<text:s/></text:span><text:span text:style-name="T489_19">register</text:span><text:span text:style-name="T489_20">.</text:span></text:p>
      <text:p text:style-name="P490"/>
      <text:p text:style-name="P491"><text:span text:style-name="T491_1">Additionally,<text:s/></text:span><text:span text:style-name="T491_2">UK-ISAR<text:s/>has<text:s/>continued<text:s/>to<text:s/>strengthen<text:s/>its<text:s/>workforce<text:s/>through<text:s/>annual<text:s/>recruitment<text:s/>and<text:s/>selection<text:s/>events<text:s/>led<text:s/>by<text:s/>participating<text:s/>Fire<text:s/>and<text:s/>Rescue<text:s/>Services,<text:s/>each<text:s/>applying<text:s/>their<text:s/>own<text:s/>equality,<text:s/>diversity<text:s/>and<text:s/>inclusion<text:s/>(EDI)<text:s/>policies<text:s/>and<text:s/>positive<text:s/>action<text:s/>initiatives.<text:s/>This<text:s/>approach<text:s/>has<text:s/>supported<text:s/>the<text:s/>development<text:s/>of<text:s/>a<text:s/>more<text:s/>diverse<text:s/>and<text:s/>inclusive<text:s/>team,<text:s/>with<text:s/>the<text:s/>programme<text:s/>remaining<text:s/>on</text:span><text:span text:style-name="T491_3"><text:s/>track</text:span><text:span text:style-name="T491_4"><text:s/></text:span><text:span text:style-name="T491_5">with</text:span><text:span text:style-name="T491_6"><text:s/>the<text:s/>onboarding<text:s/>of<text:s/></text:span><text:span text:style-name="T491_7">20<text:s/>new<text:s/>members,<text:s/>25%<text:s/>of<text:s/>whom<text:s/>are<text:s/>female.<text:s/>These<text:s/>efforts<text:s/>demonstrate<text:s/>a<text:s/>clear<text:s/>commitment<text:s/>to<text:s/>broadening<text:s/>representation<text:s/>while<text:s/>maintaining<text:s/>operational<text:s/>capability<text:s/>and<text:s/>readiness.</text:span></text:p>
      <text:p text:style-name="P492"/>
      <text:p text:style-name="P493"><text:span text:style-name="T493_1">Assessment<text:s/>of<text:s/>whether<text:s/>the<text:s/>programme<text:s/>continues<text:s/>to<text:s/>represent<text:s/>value<text:s/>for<text:s/>money</text:span></text:p>
      <text:p text:style-name="P494"/>
      <text:p text:style-name="P495"><text:span text:style-name="T495_1">The<text:s/>programme<text:s/>has<text:s/>continued<text:s/>to<text:s/>make<text:s/></text:span><text:span text:style-name="T495_2">significant<text:s/></text:span><text:span text:style-name="T495_3">progress<text:s/></text:span><text:span text:style-name="T495_4">across</text:span><text:span text:style-name="T495_5"><text:s/>the<text:s/>year<text:s/>against<text:s/>its<text:s/>strategic<text:s/>objectives,<text:s/>while<text:s/>maintaining<text:s/>value<text:s/>for<text:s/>money.<text:s/>This<text:s/>reflects<text:s/>a<text:s/>well-managed,<text:s/>high-impact<text:s/></text:span><text:span text:style-name="T495_6">programme</text:span><text:span text:style-name="T495_7"><text:s/>that<text:s/>is<text:s/>delivering<text:s/>outcomes<text:s/>aligned<text:s/>with<text:s/>its<text:s/>business<text:s/>case</text:span><text:span text:style-name="T495_8">.</text:span></text:p>
      <text:p text:style-name="P496"/>
      <text:p text:style-name="P497"/>
      <text:p text:style-name="P498"/>
      <text:p text:style-name="P499"><text:span text:style-name="T499_1">E</text:span><text:span text:style-name="T499_2">:<text:s/>RISK<text:s/></text:span></text:p>
      <text:p text:style-name="P500"/>
      <text:p text:style-name="P501"/>
      <text:p text:style-name="P502"><text:span text:style-name="T502_1">A<text:s/>due<text:s/>diligence<text:s/>assessment</text:span><text:span text:style-name="T502_2"><text:s/></text:span><text:span text:style-name="T502_3">(DDA)</text:span><text:span text:style-name="T502_4"><text:s/>of<text:s/>MFRA<text:s/>was<text:s/>completed<text:s/>in<text:s/>Year<text:s/>4<text:s/>against<text:s/>the<text:s/>FCDO’s<text:s/>five<text:s/>pillar<text:s/>framework,<text:s/>following<text:s/>recommendations<text:s/>from</text:span><text:span text:style-name="T502_5"><text:s/>a</text:span><text:span text:style-name="T502_6"><text:s/>previous<text:s/>financial<text:s/>year<text:s/>to<text:s/>undertake<text:s/>a<text:s/>formal<text:s/>organisational<text:s/>review.<text:s/>The<text:s/>assessment<text:s/>considered<text:s/>governance<text:s/>and<text:s/>control<text:s/>systems,<text:s/>delivery<text:s/>capability,<text:s/>financial<text:s/>management,<text:s/>downstream<text:s/>partner<text:s/>oversight</text:span><text:span text:style-name="T502_7"><text:s/></text:span><text:span text:style-name="T502_8">and<text:s/>safeguarding<text:s/>standards.<text:s/>Overall,<text:s/>it<text:s/>provided<text:s/>assurance<text:s/>on<text:s/>MFRA’s<text:s/>capacity<text:s/>to<text:s/>deliver,<text:s/>while<text:s/>identifying<text:s/>targeted<text:s/>areas<text:s/>for<text:s/>strengthening<text:s/>risk<text:s/>management<text:s/>and<text:s/>internal<text:s/>processes</text:span><text:span text:style-name="T502_9"><text:s/>pertaining<text:s/>to<text:s/>UK-ISAR</text:span><text:span text:style-name="T502_10">.</text:span><text:span text:style-name="T502_11"><text:s/></text:span><text:span text:style-name="T502_12">The<text:s/>refresh<text:s/>of<text:s/>the<text:s/>UK-Med<text:s/>DDA<text:s/>is<text:s/>underway</text:span><text:span text:style-name="T502_13">.</text:span></text:p>
      <text:p text:style-name="P503"/>
      <text:p text:style-name="P504"><text:span text:style-name="T504_1">The<text:s/>overall<text:s/>risk<text:s/>rating<text:s/>for<text:s/>the<text:s/>programme<text:s/>in<text:s/>the<text:s/>business<text:s/>case<text:s/></text:span><text:span text:style-name="T504_2">is</text:span><text:span text:style-name="T504_3"><text:s/></text:span><text:span text:style-name="T504_4">moderate<text:s/>and<text:s/>continues<text:s/>to<text:s/>remain<text:s/>at<text:s/>moderate.</text:span><text:span text:style-name="T504_5"><text:s/></text:span><text:span text:style-name="T504_6">Risk<text:s/>frameworks<text:s/>are<text:s/>in<text:s/>place<text:s/>for<text:s/>both<text:s/>partners</text:span><text:span text:style-name="T504_7"><text:s/></text:span><text:span text:style-name="T504_8">and<text:s/>partner<text:s/>feedback<text:s/>on<text:s/>risk<text:s/>is<text:s/>included<text:s/>in<text:s/>quarterly<text:s/>reporting.<text:s/>The<text:s/>EDT2<text:s/>programme<text:s/>team<text:s/>continues<text:s/>to<text:s/>monitor<text:s/>all<text:s/>risks<text:s/>and<text:s/>where<text:s/>possible<text:s/>supports<text:s/>with<text:s/>the<text:s/>implementation<text:s/>of<text:s/>the<text:s/>mitigations.</text:span></text:p>
      <text:p text:style-name="P505"/>
      <text:p text:style-name="P506"><text:span text:style-name="T506_1">In<text:s/>Year<text:s/>4,<text:s/>the<text:s/>principal<text:s/>risk<text:s/>to<text:s/>the<text:s/>programme<text:s/></text:span><text:span text:style-name="T506_2">has<text:s/>been<text:s/>related<text:s/>to<text:s/>the<text:s/></text:span><text:span text:style-name="T506_3">ODA<text:s/>budgetary<text:s/>constraints<text:s/>in<text:s/>future<text:s/>years<text:s/>of<text:s/>the<text:s/>programme</text:span><text:span text:style-name="T506_4"><text:s/>(</text:span><text:span text:style-name="T506_5">Years<text:s/>5</text:span><text:span text:style-name="T506_6">-</text:span><text:span text:style-name="T506_7">7</text:span><text:span text:style-name="T506_8">)</text:span><text:span text:style-name="T506_9">.<text:s/></text:span><text:span text:style-name="T506_10">The<text:s/>removal<text:s/>of<text:s/>the<text:s/>emergency<text:s/>response<text:s/>line<text:s/>in<text:s/>Years<text:s/>6<text:s/>and<text:s/>7<text:s/>presents<text:s/>a<text:s/>risk<text:s/>to<text:s/>the<text:s/>programme's<text:s/>ability<text:s/>to<text:s/>maintain<text:s/>response<text:s/>readiness</text:span><text:span text:style-name="T506_11">.</text:span><text:span text:style-name="T506_12"><text:s/></text:span><text:span text:style-name="T506_13">Historically,<text:s/>this<text:s/>funding<text:s/>has<text:s/>supported<text:s/>a<text:s/>range<text:s/>of<text:s/>activities<text:s/>beyond<text:s/>direct<text:s/>emergency<text:s/>deployments,<text:s/>including<text:s/>rapid<text:s/>assessment<text:s/>missions</text:span><text:span text:style-name="T506_14"><text:s/>and<text:s/></text:span><text:span text:style-name="T506_15">deployment<text:s/>readiness.<text:s/>For<text:s/>example,<text:s/>the<text:s/>fund<text:s/>supported<text:s/>UK-EMT<text:s/>assessment<text:s/>missions<text:s/>to<text:s/>Lebanon,<text:s/>Rwanda<text:s/>and<text:s/>North<text:s/>Macedonia,<text:s/>all<text:s/>of<text:s/>which<text:s/>informed<text:s/>subsequent<text:s/>deployments,<text:s/>enabling<text:s/>evidence-based<text:s/>decision-making<text:s/>and<text:s/>more<text:s/>targeted<text:s/>humanitarian<text:s/>responses.<text:s/>The<text:s/>loss<text:s/>of<text:s/>this<text:s/>flexible<text:s/>funding<text:s/>mechanism<text:s/>could<text:s/>reduce<text:s/>the<text:s/>programme's<text:s/>ability<text:s/>to<text:s/>undertake<text:s/>early<text:s/>assessments,<text:s/>maintain<text:s/>deployment<text:s/>readiness</text:span><text:span text:style-name="T506_16"><text:s/>and<text:s/></text:span><text:span text:style-name="T506_17">may<text:s/></text:span><text:span text:style-name="T506_18">impact<text:s/></text:span><text:span text:style-name="T506_19">the<text:s/>timeliness,<text:s/>effectiveness<text:s/></text:span><text:span text:style-name="T506_20">as<text:s/>well<text:s/>as<text:s/>the</text:span><text:span text:style-name="T506_21"><text:s/>agility<text:s/>of<text:s/>both<text:s/>partner</text:span><text:span text:style-name="T506_22">’s<text:s/>responses.</text:span></text:p>
      <text:p text:style-name="P507"/>
      <text:p text:style-name="P508"><text:span text:style-name="T508_1">In<text:s/>order</text:span><text:span text:style-name="T508_2"><text:s/>t</text:span><text:span text:style-name="T508_3">o<text:s/>mitigate<text:s/>the<text:s/>potential<text:s/>impact<text:s/>of<text:s/>funding<text:s/>constraints<text:s/>and<text:s/>maximise<text:s/>programme<text:s/>deliver</text:span><text:span text:style-name="T508_4">y</text:span><text:span text:style-name="T508_5">,</text:span><text:span text:style-name="T508_6"><text:s/>a<text:s/>number<text:s/>of<text:s/>proactive<text:s/>measures<text:s/></text:span><text:span text:style-name="T508_7">were</text:span><text:span text:style-name="T508_8"><text:s/>implemented</text:span><text:span text:style-name="T508_9"><text:s/></text:span><text:span text:style-name="T508_10">in<text:s/>Year<text:s/>4</text:span><text:span text:style-name="T508_11">.<text:s/>These<text:s/>measures<text:s/>have<text:s/>focused<text:s/>on<text:s/>bringing<text:s/>forward<text:s/>critical<text:s/>investments<text:s/>and<text:s/>activities<text:s/>to<text:s/>ensure<text:s/>key<text:s/>capabilities<text:s/>are<text:s/>maintained.<text:s/></text:span><text:span text:style-name="T508_12">For<text:s/>example,<text:s/>an<text:s/>additional<text:s/></text:span><text:span text:style-name="T508_13">£130,000</text:span><text:span text:style-name="T508_14"><text:s/>was<text:s/>allocated<text:s/>to<text:s/></text:span><text:span text:style-name="T508_15">UK-ISAR</text:span><text:span text:style-name="T508_16"><text:s/>to<text:s/>support<text:s/>the<text:s/>replacement<text:s/>of<text:s/>PPE,<text:s/>with<text:s/>the<text:s/>increase<text:s/>funded<text:s/>from<text:s/>the<text:s/>programme’s<text:s/></text:span><text:span text:style-name="T508_17">Monitoring<text:s/>and<text:s/>Evaluation<text:s/>budget</text:span><text:span text:style-name="T508_18">.<text:s/>Following<text:s/>the<text:s/>decision<text:s/>to<text:s/>conduct<text:s/>a<text:s/></text:span><text:span text:style-name="T508_19">light-touch<text:s/>review</text:span><text:span text:style-name="T508_20">,<text:s/>rather<text:s/>than<text:s/>the<text:s/>more<text:s/></text:span><text:span text:style-name="T508_21">comprehensive</text:span><text:span text:style-name="T508_22"><text:s/></text:span><text:span text:style-name="T508_23">evaluation</text:span><text:span text:style-name="T508_24"><text:s/>originally<text:s/>planned,<text:s/>the<text:s/>resulting<text:s/>underspend<text:s/></text:span><text:span text:style-name="T508_25">from<text:s/>the<text:s/>programme’s<text:s/>evaluation<text:s/>budget<text:s/></text:span><text:span text:style-name="T508_26">was<text:s/>reallocated<text:s/>to<text:s/>support<text:s/>this<text:s/></text:span><text:span text:style-name="T508_27">activity</text:span><text:span text:style-name="T508_28">.</text:span><text:span text:style-name="T508_29"><text:s/></text:span><text:span text:style-name="T508_30"><text:s/></text:span><text:span text:style-name="T508_31">This<text:s/>investment<text:s/>was<text:s/>brought<text:s/>forward<text:s/>in<text:s/>recognition<text:s/>of<text:s/>the<text:s/>potential<text:s/>funding<text:s/>pressures<text:s/>in<text:s/>the<text:s/>latter<text:s/>years<text:s/>of<text:s/>the<text:s/>programme<text:s/>and<text:s/>helped<text:s/>ensure<text:s/>that<text:s/>essential</text:span><text:span text:style-name="T508_32"><text:s/>procurements<text:s/></text:span><text:span text:style-name="T508_33">could<text:s/>be<text:s/>delivered.</text:span></text:p>
      <text:p text:style-name="P509"/>
      <text:p text:style-name="P510"><text:span text:style-name="T510_1">The<text:s/>programme<text:s/>continues<text:s/>to<text:s/>operate<text:s/>in<text:s/>an<text:s/>increasingly<text:s/>challenging<text:s/>global<text:s/>environment,<text:s/>with<text:s/>recent<text:s/>geopolitical<text:s/>developments<text:s/>placing<text:s/>additional<text:s/>pressure<text:s/>on<text:s/>humanitarian<text:s/>supply<text:s/>chains<text:s/>and<text:s/>increasing<text:s/>the<text:s/>cost<text:s/>of<text:s/>response<text:s/>operations,<text:s/>particularly<text:s/>freight,<text:s/>fuel<text:s/>and<text:s/>logistics.<text:s/>While<text:s/>these<text:s/>pressures<text:s/>have<text:s/>not<text:s/>affected<text:s/>the<text:s/>programme’s<text:s/>ability<text:s/>to<text:s/>respond,<text:s/>they<text:s/>present<text:s/>a<text:s/>potential<text:s/>risk<text:s/>to<text:s/>future<text:s/>capacity<text:s/>and<text:s/>value<text:s/>for<text:s/>money.<text:s/>To<text:s/>mitigate<text:s/>this,<text:s/>UK-EMT<text:s/>is<text:s/>exploring<text:s/>options<text:s/>to<text:s/>pre-position<text:s/>key<text:s/>supplies<text:s/>in<text:s/>strategic<text:s/>locations,<text:s/>expanding<text:s/>its<text:s/>register<text:s/>of<text:s/>logistics<text:s/>and<text:s/>humanitarian<text:s/>management<text:s/>specialists<text:s/>to<text:s/>increase<text:s/>deployment<text:s/>flexibility,<text:s/>and<text:s/>strengthening<text:s/>financial<text:s/>planning<text:s/>through<text:s/>enhanced<text:s/>cost<text:s/>monitoring<text:s/>and<text:s/>contingency<text:s/>budgeting.</text:span><text:span text:style-name="T510_2"><text:s/></text:span><text:span text:style-name="T510_3">For<text:s/>UK-ISAR,<text:s/>the<text:s/>primary<text:s/>mitigation<text:s/>is<text:s/>to<text:s/>absorb<text:s/>these<text:s/>pressures<text:s/>within<text:s/>individual<text:s/>deployment<text:s/>budgets<text:s/>and<text:s/>costings<text:s/>where<text:s/>possible,<text:s/>while<text:s/>maintaining<text:s/>operational<text:s/>readiness<text:s/>and<text:s/>response<text:s/>capability.</text:span><text:span text:style-name="T510_4"><text:s/>Where<text:s/>appropriate,<text:s/>the<text:s/>programme<text:s/>will<text:s/>also<text:s/>explore<text:s/>alternative<text:s/>freight<text:s/>routes<text:s/>and<text:s/>local<text:s/>procurement<text:s/>options<text:s/>to<text:s/>reduce<text:s/>costs,<text:s/>improve<text:s/>resilience<text:s/>and<text:s/>maintain<text:s/>rapid<text:s/>response<text:s/>capability.<text:s/></text:span><text:span text:style-name="T510_5">As<text:s/>a<text:s/>recommendation,<text:s/></text:span><text:span text:style-name="T510_6">FCDO,<text:s/>UK-EMT<text:s/>and<text:s/>UK-ISAR<text:s/>should<text:s/>continue<text:s/>to<text:s/>monitor<text:s/>the<text:s/>impact<text:s/>of<text:s/>geopolitical<text:s/>developments<text:s/>on<text:s/>humanitarian<text:s/>supply<text:s/>chains<text:s/>and<text:s/>deployment<text:s/>costs<text:s/>and<text:s/>implement<text:s/>measures<text:s/>to<text:s/>enhance<text:s/>operational<text:s/>resilience<text:s/>and<text:s/>value<text:s/>for<text:s/>money.</text:span></text:p>
      <text:p text:style-name="P511"/>
      <text:p text:style-name="P512"/>
      <text:p text:style-name="P513"/>
      <text:p text:style-name="P514"/>
      <text:p text:style-name="P515"><text:span text:style-name="T515_1">F</text:span><text:span text:style-name="T515_2">:<text:s/></text:span><text:span text:style-name="T515_3">PROGRAMME<text:s/>MANAGEMENT:<text:s/></text:span><text:bookmark-start text:name="_Hlk21353049"/><text:span text:style-name="T515_4">DELIVERY,<text:s/>COMMERCIAL<text:s/>&amp;<text:s/>FINANCIAL<text:s/>PERFORMANCE<text:s/></text:span><text:bookmark-end text:name="_Hlk21353049"/></text:p>
      <text:p text:style-name="P516"/>
      <text:p text:style-name="P517"><text:span text:style-name="T517_1">Summarise<text:s/>the<text:s/>performance<text:s/>of<text:s/>partners<text:s/>and<text:s/>FCDO,<text:s/>notably<text:s/>on<text:s/>commercial<text:s/>and<text:s/>financial<text:s/>issues.<text:s/></text:span></text:p>
      <text:p text:style-name="P518"/>
      <text:p text:style-name="P519"><text:span text:style-name="T519_1">The<text:s/>business<text:s/>case<text:s/>outlines<text:s/>that<text:s/>the<text:s/>full<text:s/>complement<text:s/>of<text:s/>staff<text:s/>managing<text:s/>the<text:s/>programme<text:s/>should<text:s/>be<text:s/>a<text:s/>Senior<text:s/>Responsible<text:s/>Owner</text:span><text:span text:style-name="T519_2"><text:s/>(SRO)</text:span><text:span text:style-name="T519_3">,<text:s/>Programme<text:s/>Responsible<text:s/>Officer</text:span><text:span text:style-name="T519_4"><text:s/>(PRO)</text:span><text:span text:style-name="T519_5">,<text:s/>Programme<text:s/>Coordinator<text:s/>and<text:s/>Health<text:s/>Adviser.</text:span><text:span text:style-name="T519_6"><text:s/></text:span><text:span text:style-name="T519_7">Following<text:s/>the<text:s/>departure<text:s/>of<text:s/>the<text:s/>Health<text:s/>Adviser<text:s/>in<text:s/>Q2<text:s/>of<text:s/>Year<text:s/>3</text:span><text:span text:style-name="T519_8"><text:s/>in<text:s/>programme</text:span><text:span text:style-name="T519_9">,<text:s/>the<text:s/>Humanitarian<text:s/>Adviser<text:s/>assumed<text:s/>responsibility<text:s/>for<text:s/>the<text:s/>role,<text:s/>providing<text:s/>leadership<text:s/>and<text:s/>coordination.<text:s/>This</text:span><text:span text:style-name="T519_10"><text:s/></text:span><text:span text:style-name="T519_11">has</text:span><text:span text:style-name="T519_12"><text:s/>ensured<text:s/>continuity<text:s/>of<text:s/>programme<text:s/>oversight<text:s/>and<text:s/>strengthened<text:s/>collaboration<text:s/>with<text:s/>the<text:s/>FCDO<text:s/>Global<text:s/>Health<text:s/>Director</text:span><text:span text:style-name="T519_13">ate</text:span><text:span text:style-name="T519_14"><text:s/></text:span><text:span text:style-name="T519_15">during<text:s/>and<text:s/>in<text:s/></text:span><text:span text:style-name="T519_16">preparation<text:s/>for<text:s/>emergency<text:s/>responses.</text:span><text:span text:style-name="T519_17"><text:s/></text:span><text:span text:style-name="T519_18">In<text:s/>Q</text:span><text:span text:style-name="T519_19">2</text:span><text:span text:style-name="T519_20"><text:s/>of<text:s/>Year<text:s/>4,<text:s/>the<text:s/>departure<text:s/>of<text:s/>the<text:s/>permanent<text:s/></text:span><text:span text:style-name="T519_21">Programme</text:span><text:span text:style-name="T519_22"><text:s/>Responsible<text:s/>Officer</text:span><text:span text:style-name="T519_23"><text:s/>from<text:s/>the<text:s/>programme</text:span><text:span text:style-name="T519_24"><text:s/>created<text:s/>a<text:s/>temporary<text:s/>gap<text:s/>in<text:s/>programme<text:s/>capacity,<text:s/>impact</text:span><text:span text:style-name="T519_25">ing</text:span><text:span text:style-name="T519_26"><text:s/>the<text:s/>programme’s<text:s/>ability<text:s/>to<text:s/>operate<text:s/>at<text:s/>full<text:s/>capacity.<text:s/>Despite<text:s/>this<text:s/>challenge,<text:s/>the<text:s/>programme<text:s/>team<text:s/>successfully<text:s/>maintained<text:s/>programme<text:s/>delivery,<text:s/>ensuring<text:s/>that<text:s/>key<text:s/>activities<text:s/>continued<text:s/>as<text:s/>planned.</text:span><text:span text:style-name="T519_27"><text:s/></text:span><text:span text:style-name="T519_28">In<text:s/>Q4</text:span><text:span text:style-name="T519_29"><text:s/>an</text:span><text:span text:style-name="T519_30"><text:s/>interim<text:s/></text:span><text:span text:style-name="T519_31">PRO</text:span><text:span text:style-name="T519_32"><text:s/>was</text:span><text:span text:style-name="T519_33"><text:s/></text:span><text:span text:style-name="T519_34">secured</text:span><text:span text:style-name="T519_35"><text:s/>to</text:span><text:span text:style-name="T519_36"><text:s/></text:span><text:span text:style-name="T519_37">ensure</text:span><text:span text:style-name="T519_38"><text:s/>business<text:s/>continuity</text:span><text:span text:style-name="T519_39"><text:s/>within<text:s/>the<text:s/>programme<text:s/>team</text:span><text:span text:style-name="T519_40"><text:s/>and<text:s/>reduce<text:s/>existing<text:s/>pressures<text:s/>on<text:s/>the<text:s/>team</text:span><text:span text:style-name="T519_41">.<text:s/>While<text:s/>programme<text:s/>delivery<text:s/>was<text:s/>maintained<text:s/>by<text:s/></text:span><text:span text:style-name="T519_42">the</text:span><text:span text:style-name="T519_43"><text:s/>two-person<text:s/>team,<text:s/>the<text:s/>interim<text:s/>PRO<text:s/>provided<text:s/>valuabl</text:span><text:span text:style-name="T519_44">e<text:s/>support</text:span><text:span text:style-name="T519_45"><text:s/>helping<text:s/>to<text:s/>ensure<text:s/>continuity<text:s/>of<text:s/>programme<text:s/>priorities.<text:s/></text:span><text:span text:style-name="T519_46">Maintaining</text:span><text:span text:style-name="T519_47"><text:s/>the<text:s/>programme<text:s/>structure<text:s/>to<text:s/>include<text:s/>an<text:s/>SRO,<text:s/>PRO,<text:s/>and<text:s/>Programme<text:s/></text:span><text:span text:style-name="T519_48">Coordinator</text:span><text:span text:style-name="T519_49"><text:s/>was<text:s/>important<text:s/>in<text:s/>supporting<text:s/>the<text:s/>delivery<text:s/>of<text:s/>core<text:s/>objectives<text:s/>and<text:s/>maintaining<text:s/>resilience</text:span><text:span text:style-name="T519_50"><text:s/>within<text:s/>the<text:s/>programme<text:s/>team.</text:span></text:p>
      <text:p text:style-name="P520"/>
      <text:p text:style-name="P521"><text:span text:style-name="T521_1">In<text:s/>line<text:s/>with<text:s/>the<text:s/>programme<text:s/>management<text:s/>framework<text:s/>established<text:s/>in<text:s/>previous<text:s/>years,<text:s/>regular<text:s/></text:span><text:span text:style-name="T521_2">meetings</text:span><text:span text:style-name="T521_3"><text:s/>have<text:s/>been<text:s/>maintained<text:s/>throughout<text:s/>Year<text:s/>4.<text:s/></text:span><text:span text:style-name="T521_4">Quarterly<text:s/></text:span><text:span text:style-name="T521_5">meetings<text:s/>have<text:s/>continued<text:s/>to<text:s/>be<text:s/>held<text:s/>with<text:s/>partners<text:s/>to<text:s/>review<text:s/>programme<text:s/>performance,<text:s/>financial<text:s/>management,<text:s/>and<text:s/>risk.<text:s/>Partners<text:s/>have<text:s/>consistently<text:s/>submitted<text:s/>high-quality<text:s/>financial<text:s/>and<text:s/>narrative<text:s/>reports<text:s/>in<text:s/>a<text:s/>timely<text:s/>manner<text:s/>ahead<text:s/>of<text:s/>these<text:s/>meetings,<text:s/>enabling<text:s/>effective<text:s/>oversight<text:s/>and<text:s/>informed<text:s/>decision-making.</text:span><text:span text:style-name="T521_6"><text:s/></text:span><text:span text:style-name="T521_7">The<text:s/>monthly<text:s/>partner<text:s/>meetings<text:s/>introduced<text:s/>have<text:s/>continued<text:s/>to<text:s/>provide<text:s/>an<text:s/>effective<text:s/>forum<text:s/>for<text:s/>discussion</text:span><text:span text:style-name="T521_8">s</text:span><text:span text:style-name="T521_9"><text:s/>on<text:s/>programme<text:s/>risks,<text:s/>financial<text:s/>management,<text:s/>upcoming<text:s/>deployment</text:span><text:span text:style-name="T521_10">s</text:span><text:span text:style-name="T521_11">,<text:s/>readiness<text:s/>activities<text:s/></text:span><text:span text:style-name="T521_12">and</text:span><text:span text:style-name="T521_13"><text:s/>capacity</text:span><text:span text:style-name="T521_14"><text:s/></text:span><text:span text:style-name="T521_15">building<text:s/>initiatives.<text:s/>These<text:s/>meetings<text:s/>have<text:s/>played<text:s/>an<text:s/>important<text:s/>role<text:s/>in<text:s/>addressing<text:s/>operational<text:s/>challenges,<text:s/></text:span><text:span text:style-name="T521_16">proactiv</text:span><text:span text:style-name="T521_17">ely</text:span><text:span text:style-name="T521_18"><text:s/></text:span><text:span text:style-name="T521_19">identifying</text:span><text:span text:style-name="T521_20"><text:s/></text:span><text:span text:style-name="T521_21">opportunities<text:s/>and<text:s/>strengthening<text:s/>collaboration.</text:span></text:p>
      <text:p text:style-name="P522"/>
      <text:p text:style-name="P523"><text:span text:style-name="T523_1">In</text:span><text:span text:style-name="T523_2"><text:s/></text:span><text:span text:style-name="T523_3">Y</text:span><text:span text:style-name="T523_4">ear</text:span><text:span text:style-name="T523_5"><text:s/>4,</text:span><text:span text:style-name="T523_6"><text:s/>both<text:s/>delivery<text:s/>partners<text:s/>received<text:s/>funding<text:s/>increases<text:s/>to<text:s/>support<text:s/>readiness<text:s/>activities<text:s/>and<text:s/>deployments.</text:span><text:span text:style-name="T523_7"><text:s/></text:span><text:span text:style-name="T523_8">For<text:s/>UK-EMT,<text:s/>the<text:s/>additional<text:s/>funding<text:s/>supported<text:s/>deployments<text:s/>to<text:s/>Angola,<text:s/>Malawi,<text:s/>and<text:s/>Sudan<text:s/>(UK-Med).<text:s/>It<text:s/>also<text:s/>enabled<text:s/>investment<text:s/>in<text:s/>Highly<text:s/>Infectious<text:s/>Disease<text:s/>(HID)<text:s/>personal<text:s/>protective<text:s/>equipment<text:s/>(PPE),<text:s/>a<text:s/>rehabilitation/burns<text:s/>capability<text:s/>uplift,<text:s/>WHO<text:s/>EMT<text:s/>verification<text:s/>consultancy<text:s/>for<text:s/>HID,<text:s/></text:span><text:span text:style-name="T523_9">and<text:s/></text:span><text:span text:style-name="T523_10">UK-EMT<text:s/>Malawi<text:s/>and<text:s/></text:span><text:span text:style-name="T523_11">Zambia<text:s/>capacity</text:span><text:span text:style-name="T523_12"><text:s/>building<text:s/>scoping<text:s/>visits</text:span><text:span text:style-name="T523_13">.<text:s/>For<text:s/>UK-ISAR,<text:s/>the<text:s/>increased<text:s/>funding<text:s/>supported<text:s/>a<text:s/>capacity<text:s/>building<text:s/>deployment<text:s/>to<text:s/>Kenya,<text:s/>procurement<text:s/>of<text:s/>PPE<text:s/>to<text:s/>address<text:s/>a<text:s/>Year<text:s/>7<text:s/>funding<text:s/>gap<text:s/>and<text:s/>enhancements<text:s/>to<text:s/>training<text:s/>programmes,<text:s/>including<text:s/>international<text:s/>operations<text:s/>crew<text:s/>leader<text:s/>training<text:s/>and<text:s/>a<text:s/>timber<text:s/>shoring<text:s/>course.</text:span><text:span text:style-name="T523_14"><text:s/></text:span><text:span text:style-name="T523_15">Additionally,</text:span><text:span text:style-name="T523_16"><text:s/>uplifts<text:s/>were<text:s/>provided<text:s/>to<text:s/>both<text:s/>partners<text:s/>for<text:s/>their<text:s/>joint<text:s/>UK-EMT<text:s/>and<text:s/>UK-ISAR<text:s/>simulation<text:s/>exercise<text:s/>that<text:s/>took<text:s/>place<text:s/>in<text:s/>September<text:s/>2025.</text:span></text:p>
      <text:p text:style-name="P524"/>
      <text:p text:style-name="P525"><text:span text:style-name="T525_1">In<text:s/>the<text:s/>previous<text:s/>financial<text:s/>year,<text:s/>additional<text:s/></text:span><text:span text:style-name="T525_2">funding</text:span><text:span text:style-name="T525_3"><text:s/></text:span><text:span text:style-name="T525_4">was<text:s/>provided<text:s/></text:span><text:span text:style-name="T525_5">to<text:s/>support<text:s/>the<text:s/>reinstatement<text:s/>of<text:s/>the<text:s/></text:span><text:span text:style-name="T525_6">UK-</text:span><text:span text:style-name="T525_7">EMT<text:s/>as<text:s/>a</text:span><text:span text:style-name="T525_8"><text:s/></text:span><text:span text:style-name="T525_9">Type<text:s/>2<text:s/></text:span><text:span text:style-name="T525_10">WHO-verified<text:s/></text:span><text:span text:style-name="T525_11">Emergency<text:s/>Medical<text:s/>Team.<text:s/>Following<text:s/>a<text:s/>comprehensive<text:s/>programme<text:s/>of<text:s/>work<text:s/>to<text:s/>meet<text:s/>the<text:s/>required<text:s/>standards<text:s/>and<text:s/>verification<text:s/>criteria,<text:s/>UK-</text:span><text:span text:style-name="T525_12">EMT<text:s/></text:span><text:span text:style-name="T525_13">successfully</text:span><text:span text:style-name="T525_14"><text:s/>achieved<text:s/>reinstatement<text:s/>and<text:s/>was<text:s/>officially<text:s/>classified<text:s/>as<text:s/>a<text:s/>WHO-verified<text:s/>Type<text:s/>2<text:s/></text:span><text:span text:style-name="T525_15">EMT<text:s/></text:span><text:span text:style-name="T525_16">in<text:s/>September<text:s/>2025.<text:s/>This<text:s/>milestone<text:s/>reflects<text:s/>the<text:s/>significant<text:s/>efforts<text:s/>undertaken<text:s/>by<text:s/>the<text:s/>team<text:s/>to<text:s/>strengthen<text:s/>its<text:s/>operational<text:s/>capability<text:s/>and<text:s/>ensure<text:s/>readiness<text:s/>to<text:s/>respond<text:s/>to<text:s/>international<text:s/>health<text:s/>emergencies.</text:span></text:p>
      <text:p text:style-name="P526"/>
      <text:p text:style-name="P527"><text:span text:style-name="T527_1">The<text:s/>programme<text:s/>also<text:s/>had<text:s/>an<text:s/>audit<text:s/>conducted<text:s/>by<text:s/>GDP<text:s/>Pharma,<text:s/>alongside<text:s/>a<text:s/>light-touch<text:s/>learning<text:s/>review.</text:span><text:span text:style-name="T527_2"><text:s/></text:span><text:span text:style-name="T527_3">The<text:s/>GDP<text:s/>audit<text:s/>assessed<text:s/>UK-Med’s<text:s/>compliance<text:s/>with<text:s/>GDP<text:s/>guidelines<text:s/>and<text:s/>the<text:s/>Human<text:s/>Medicines<text:s/>Regulations<text:s/>2012,<text:s/>specifically<text:s/>in<text:s/>relation<text:s/>to<text:s/>the<text:s/>procurement,<text:s/>storage<text:s/>and<text:s/>supply<text:s/>of<text:s/>medicines<text:s/>for<text:s/>the<text:s/>FCDO-funded<text:s/>UK-EMT.</text:span><text:span text:style-name="T527_4"><text:s/></text:span><text:span text:style-name="T527_5">Overall,<text:s/>the<text:s/>audit<text:s/>found<text:s/>that<text:s/>UK-Med<text:s/>has<text:s/>appropriate<text:s/>systems<text:s/>and<text:s/>infrastructure<text:s/>in<text:s/>place<text:s/>to<text:s/>support<text:s/>its<text:s/>operations.</text:span><text:span text:style-name="T527_6"><text:s/>I</text:span><text:span text:style-name="T527_7">t<text:s/></text:span><text:span text:style-name="T527_8">also<text:s/></text:span><text:span text:style-name="T527_9">identified<text:s/>a<text:s/>number<text:s/>of<text:s/>areas<text:s/>for<text:s/>improvement,<text:s/>particularly<text:s/>in<text:s/>quality<text:s/>management<text:s/>processes,<text:s/>supplier<text:s/>oversight<text:s/>and<text:s/>documentation.<text:s/>The<text:s/>report<text:s/>recommends<text:s/>strengthening<text:s/>governance<text:s/>arrangements,<text:s/>improving<text:s/>risk<text:s/>management<text:s/>of<text:s/>unlicensed<text:s/>products,<text:s/>enhancing<text:s/>oversight<text:s/>of<text:s/>suppliers<text:s/>and<text:s/>transport<text:s/>activities<text:s/>and<text:s/>ensuring<text:s/>more<text:s/>robust<text:s/>procedures<text:s/>for<text:s/>training,<text:s/>recalls<text:s/>and<text:s/>quality<text:s/>assurance.<text:s/></text:span></text:p>
      <text:p text:style-name="P528"/>
      <text:p text:style-name="P529"><text:span text:style-name="T529_1">Throughout<text:s/>Year<text:s/>4,<text:s/>the<text:s/>EDT2<text:s/>programme<text:s/>team<text:s/>engaged<text:s/>in<text:s/>ongoing<text:s/>discussions<text:s/>regarding<text:s/>anticipated<text:s/>funding<text:s/>pressures<text:s/>and<text:s/>potential<text:s/>budget<text:s/>reductions<text:s/>that<text:s/>were<text:s/>expected<text:s/>to<text:s/>be<text:s/>confirmed<text:s/></text:span><text:span text:style-name="T529_2">in<text:s/>the<text:s/>latter<text:s/>part<text:s/>of</text:span><text:span text:style-name="T529_3"><text:s/>Year<text:s/></text:span><text:span text:style-name="T529_4">4<text:s/>of<text:s/>the<text:s/>programme</text:span><text:span text:style-name="T529_5">.<text:s/>In<text:s/>preparation<text:s/>for<text:s/>this<text:s/>uncertainty,<text:s/>the<text:s/>team<text:s/>worked<text:s/>closely<text:s/>with<text:s/>partners<text:s/>to<text:s/>assess<text:s/>how<text:s/>the<text:s/>programme<text:s/>could<text:s/>continue<text:s/>to<text:s/>operate<text:s/>effectively<text:s/>within<text:s/>a<text:s/>reduced<text:s/>funding<text:s/>envelope.<text:s/>This<text:s/>included<text:s/>identifying<text:s/>opportunities<text:s/>for<text:s/>efficiencies<text:s/>and<text:s/>cost<text:s/>savings<text:s/>across<text:s/>programme<text:s/>activities<text:s/>while<text:s/>carefully<text:s/>reviewing<text:s/>the<text:s/>potential<text:s/>impact<text:s/>on<text:s/>delivery<text:s/>and<text:s/>outcomes.<text:s/>Considerable<text:s/>attention<text:s/>was<text:s/>given<text:s/>to<text:s/>distinguishing<text:s/>between<text:s/>areas<text:s/>where<text:s/>savings<text:s/>could<text:s/>be<text:s/>achieved<text:s/>and<text:s/>those<text:s/>critical<text:s/>functions<text:s/>and<text:s/>capabilities<text:s/>that<text:s/>could<text:s/>not<text:s/>be<text:s/>compromised<text:s/>without<text:s/></text:span><text:span text:style-name="T529_6">negatively<text:s/></text:span><text:span text:style-name="T529_7">affecting<text:s/>programme<text:s/>objectives,<text:s/>operational<text:s/>readiness<text:s/>or<text:s/>deployment<text:s/>capacity.<text:s/>This<text:s/>proactive<text:s/>planning<text:s/>has<text:s/>positioned<text:s/>the<text:s/>programme<text:s/>to<text:s/>respond<text:s/>effectively<text:s/>to<text:s/>future<text:s/>funding<text:s/>decisions<text:s/>while<text:s/>safeguarding<text:s/>its<text:s/>core<text:s/>priorities<text:s/>and<text:s/>commitments.</text:span></text:p>
      <text:p text:style-name="P530"/>
      <text:p text:style-name="P531"><text:span text:style-name="T531_1">Against<text:s/>UK-</text:span><text:span text:style-name="T531_2">EMT’s<text:s/></text:span><text:span text:style-name="T531_3">revised</text:span><text:span text:style-name="T531_4"><text:s/>forecast<text:s/>following<text:s/>their<text:s/>uplift<text:s/>for<text:s/>the<text:s/>year,<text:s/>the<text:s/>final<text:s/>outturn<text:s/>was<text:s/>0%.<text:s/>Against<text:s/>MFRA’s<text:s/>forecast<text:s/>for<text:s/>the<text:s/>year<text:s/>the<text:s/>final<text:s/>outturn<text:s/>was<text:s/>underspent<text:s/>by<text:s/>0.82%.<text:s/>Budgets<text:s/>for<text:s/>Y</text:span><text:span text:style-name="T531_5">ear<text:s/>5</text:span><text:span text:style-name="T531_6"><text:s/>will<text:s/>continue<text:s/>to<text:s/>be<text:s/>monitored<text:s/>closely,<text:s/>with<text:s/>in-year<text:s/>adjustments<text:s/>made<text:s/>as<text:s/>necessary,<text:s/>and<text:s/>it<text:s/>is<text:s/>recommended<text:s/>to<text:s/>monitor<text:s/>the<text:s/>budget<text:s/>variance<text:s/>from<text:s/>forecasts<text:s/>on<text:s/>a<text:s/>quarterly<text:s/>basis.</text:span></text:p>
      <text:p text:style-name="P532"/>
      <text:p text:style-name="P533"><text:span text:style-name="T533_1">In<text:s/>Year<text:s/></text:span><text:span text:style-name="T533_2">3<text:s/></text:span><text:span text:style-name="T533_3">a<text:s/>Communications<text:s/>Working<text:s/>Group<text:s/>was<text:s/></text:span><text:span text:style-name="T533_4">re-instated</text:span><text:span text:style-name="T533_5"><text:s/>to<text:s/>provide<text:s/>a<text:s/>forum<text:s/>for<text:s/>exploring<text:s/>upcoming<text:s/>communications<text:s/>opportunities.</text:span><text:span text:style-name="T533_6"><text:s/>This<text:s/>year<text:s/>t</text:span><text:span text:style-name="T533_7">he<text:s/>group<text:s/>has<text:s/>played<text:s/>a<text:s/>crucial<text:s/>role<text:s/>in<text:s/>developing<text:s/>meaningful<text:s/>internal<text:s/>and<text:s/>external<text:s/>communications<text:s/>and<text:s/>engagement<text:s/>activities<text:s/>for<text:s/>the<text:s/>programme<text:s/>and<text:s/>continues<text:s/>to<text:s/>do<text:s/>so.</text:span><text:span text:style-name="T533_8"><text:s/></text:span><text:span text:style-name="T533_9">Work<text:s/>is<text:s/>currently<text:s/>underway<text:s/>to<text:s/>develop<text:s/>an<text:s/>updated<text:s/>Communications<text:s/>Standard<text:s/>Operating<text:s/>Procedure<text:s/>(SOP)<text:s/>for<text:s/>both<text:s/>partners.<text:s/>This<text:s/>will<text:s/>provide<text:s/>clear<text:s/>guidance<text:s/>and<text:s/>promote<text:s/>consistency<text:s/>in<text:s/>communications<text:s/>operations<text:s/>across<text:s/>the<text:s/>partnership.<text:s/>The<text:s/>aim<text:s/>is<text:s/>to<text:s/>complete<text:s/>and<text:s/>implement<text:s/>the<text:s/>updated<text:s/>SOP</text:span><text:span text:style-name="T533_10">s</text:span><text:span text:style-name="T533_11"><text:s/>by<text:s/>the<text:s/>end<text:s/>of<text:s/>this<text:s/>year.</text:span></text:p>
      <text:p text:style-name="P534"/>
      <text:p text:style-name="P535"><text:span text:style-name="T535_1">In<text:s/>Year<text:s/>4<text:s/>the</text:span><text:span text:style-name="T535_2"><text:s/>Capacity<text:s/>Building<text:s/>Strategy<text:s/>for<text:s/>the<text:s/>programme<text:s/>was<text:s/>finalised,<text:s/>formally<text:s/>setting<text:s/>out<text:s/>and<text:s/>strengthening<text:s/>the<text:s/>programme’s<text:s/>approach<text:s/>to<text:s/>capacity<text:s/>building.</text:span><text:span text:style-name="T535_3"><text:s/></text:span><text:span text:style-name="T535_4">The</text:span><text:span text:style-name="T535_5"><text:s/>strategy<text:s/>sets<text:s/>out<text:s/>how<text:s/>the<text:s/></text:span><text:span text:style-name="T535_6">EDT2<text:s/>partners</text:span><text:span text:style-name="T535_7"><text:s/>can<text:s/>share<text:s/>their<text:s/>expertise<text:s/>through<text:s/>capacity<text:s/>building<text:s/>partnerships<text:s/>with<text:s/>Government<text:s/>in<text:s/>relevant<text:s/>priority<text:s/>countries,<text:s/>through<text:s/></text:span><text:span text:style-name="T535_8">WHO<text:s/>and<text:s/>OCHA</text:span><text:span text:style-name="T535_9"><text:s/>coordination<text:s/>mechanisms<text:s/>and<text:s/>quality<text:s/>standards.</text:span></text:p>
      <text:p text:style-name="P536"/>
      <text:p text:style-name="P537"><text:span text:style-name="T537_1">The<text:s/>programme’s<text:s/>continued<text:s/>contribution<text:s/>to<text:s/>FCDO<text:s/>objectives<text:s/>on<text:s/>both<text:s/>humanitarian<text:s/>response<text:s/>and<text:s/>strategic<text:s/>partnerships<text:s/>has<text:s/>demonstrated<text:s/>the<text:s/>value<text:s/>of<text:s/>maintaining<text:s/>UK<text:s/>deployable<text:s/>emergency<text:s/>response<text:s/>capabilities<text:s/>alongside<text:s/>investment<text:s/>in<text:s/>longer-term<text:s/>partnership<text:s/>and<text:s/>capacity</text:span><text:span text:style-name="T537_2"><text:s/></text:span><text:span text:style-name="T537_3">building<text:s/>approaches</text:span><text:span text:style-name="T537_4">.<text:s/>While<text:s/>EDT2<text:s/>has<text:s/>made<text:s/>strong<text:s/>progress<text:s/>in<text:s/>developing<text:s/>capacity<text:s/>building<text:s/>partnerships,<text:s/>a<text:s/>continuing<text:s/>challenge<text:s/>is<text:s/>the<text:s/>lack<text:s/>of<text:s/>Post-level<text:s/>funding<text:s/>to<text:s/>support<text:s/>capacity<text:s/>building<text:s/>partnerships.<text:s/>Central<text:s/>funding<text:s/>has<text:s/>enabled<text:s/>a<text:s/>small<text:s/>number<text:s/>of<text:s/>pilot<text:s/>partnerships<text:s/>and<text:s/>has<text:s/>revealed<text:s/>growing<text:s/>demand<text:s/>from<text:s/>both<text:s/>Posts<text:s/>and<text:s/>partner<text:s/>governments.<text:s/>The<text:s/>programme<text:s/>will<text:s/>continue<text:s/>to<text:s/>build<text:s/>on<text:s/>this<text:s/>interest<text:s/>by<text:s/>integrating<text:s/>capacity</text:span><text:span text:style-name="T537_5"><text:s/></text:span><text:span text:style-name="T537_6">building<text:s/>activities<text:s/>into<text:s/>response<text:s/>operations<text:s/>and<text:s/>broader<text:s/>FCDO<text:s/>offers,<text:s/>including<text:s/>through<text:s/>the<text:s/>Health<text:s/>Community<text:s/>of<text:s/>Expertise<text:s/>for<text:s/>EMT-related<text:s/>engagement</text:span><text:span text:style-name="T537_7">.</text:span><text:span text:style-name="T537_8"><text:s/></text:span><text:span text:style-name="T537_9">The<text:s/>programme<text:s/>team<text:s/>will<text:s/>also<text:s/>increase<text:s/>engagement<text:s/>with<text:s/>Posts<text:s/>and<text:s/>relevant<text:s/>FCDO<text:s/>teams<text:s/>to<text:s/>raise<text:s/>awareness<text:s/>of<text:s/>available<text:s/>capacity</text:span><text:span text:style-name="T537_10"><text:s/></text:span><text:span text:style-name="T537_11">building<text:s/>opportunities,<text:s/>helping<text:s/>teams<text:s/>to<text:s/>identify<text:s/>potential<text:s/>partnerships<text:s/>early<text:s/>and<text:s/>incorporate<text:s/>associated<text:s/>activities<text:s/>and<text:s/>funding<text:s/>requirements<text:s/>into<text:s/>their<text:s/>forward<text:s/>planning<text:s/>and<text:s/>budgeting.</text:span></text:p>
      <text:p text:style-name="P538"/>
      <text:p text:style-name="P539"><text:span text:style-name="T539_1"><text:s/></text:span></text:p>
      <text:p text:style-name="P540"/>
      <text:p text:style-name="P541"/>
      <text:p text:style-name="P542"><text:span text:style-name="T542_1">G</text:span><text:span text:style-name="T542_2">:<text:s/></text:span><text:span text:style-name="T542_3">MONITORING,<text:s/>EVIDENCE<text:s/>AND<text:s/>LEARNING<text:s/></text:span></text:p>
      <text:p text:style-name="P543"/>
      <text:p text:style-name="P544"><text:span text:style-name="T544_1">Monitoring<text:s/>and<text:s/>Evaluation</text:span></text:p>
      <text:p text:style-name="P545"/>
      <text:p text:style-name="P546"><text:span text:style-name="T546_1">In<text:s/>Year<text:s/>4,<text:s/>the<text:s/>EDT2<text:s/>programme<text:s/>continued<text:s/>to<text:s/>strengthen<text:s/>its<text:s/>Monitoring,<text:s/>Evaluation<text:s/>and<text:s/>Learning<text:s/>(MEL)<text:s/>approach,<text:s/>with<text:s/>a<text:s/>particular<text:s/>focus<text:s/>on<text:s/>generating<text:s/>robust<text:s/>evidence<text:s/>to<text:s/>inform<text:s/>programme<text:s/>delivery<text:s/>and<text:s/>future<text:s/>design.</text:span></text:p>
      <text:p text:style-name="P547"/>
      <text:p text:style-name="P548"><text:span text:style-name="T548_1">Monitoring<text:s/>processes<text:s/>remained<text:s/>consistent,<text:s/>with<text:s/>implementing<text:s/>partners<text:s/>submitting<text:s/>regular<text:s/>quarterly<text:s/>reports,<text:s/>including<text:s/>financial,<text:s/>risk<text:s/>logframe<text:s/>updates<text:s/>as<text:s/>well<text:s/>as<text:s/>end<text:s/>of<text:s/>mission<text:s/>reports<text:s/>and<text:s/>daily<text:s/>deployment<text:s/>sitreps<text:s/>both<text:s/>during<text:s/>and<text:s/>following<text:s/>responses.<text:s/>These<text:s/>were<text:s/>reviewed<text:s/>by<text:s/>the<text:s/>EDT2<text:s/>programme<text:s/>team<text:s/>and<text:s/>discussed<text:s/></text:span><text:span text:style-name="T548_2">in</text:span><text:span text:style-name="T548_3"><text:s/></text:span><text:span text:style-name="T548_4">monthly<text:s/>and<text:s/></text:span><text:span text:style-name="T548_5">quarterly<text:s/>meeting</text:span><text:span text:style-name="T548_6">s</text:span><text:span text:style-name="T548_7">.<text:s/>This<text:s/>continued<text:s/>to<text:s/>support<text:s/>effective<text:s/>oversight<text:s/>of<text:s/>programme<text:s/>delivery,<text:s/>enable<text:s/>timely<text:s/>identification<text:s/>of<text:s/>risks<text:s/>and<text:s/>ensure<text:s/>that<text:s/>lessons<text:s/>are<text:s/>captured<text:s/>and<text:s/>acted<text:s/>upon.</text:span></text:p>
      <text:p text:style-name="P549"/>
      <text:p text:style-name="P550"><text:span text:style-name="T550_1">A<text:s/>key<text:s/>milestone<text:s/>in<text:s/>Year<text:s/>4<text:s/>was<text:s/>the<text:s/>commissioning<text:s/>and<text:s/>completion<text:s/>of<text:s/>an<text:s/>external<text:s/>Learning<text:s/>Review,<text:s/>undertaken<text:s/>by<text:s/>the<text:s/>University<text:s/>of<text:s/>Birmingham’s<text:s/>Governance<text:s/>and<text:s/>Social<text:s/>Development<text:s/>Resource<text:s/>Centre<text:s/>(GSDRC)<text:s/>on<text:s/>behalf<text:s/>of<text:s/>FCDO.<text:s/></text:span></text:p>
      <text:p text:style-name="P551"/>
      <text:p text:style-name="P552"><text:span text:style-name="T552_1">The<text:s/>original<text:s/>intention<text:s/>was<text:s/>to<text:s/>commission<text:s/>and<text:s/>complete<text:s/>a<text:s/>full<text:s/></text:span><text:span text:style-name="T552_2">larger<text:s/>scale<text:s/></text:span><text:span text:style-name="T552_3">programme<text:s/>evaluation<text:s/>during<text:s/>the<text:s/>reporting<text:s/>period.<text:s/>However,<text:s/>due<text:s/>to<text:s/></text:span><text:span text:style-name="T552_4">the<text:s/>high<text:s/>expected<text:s/>costs,<text:s/></text:span><text:span text:style-name="T552_5">scheduling<text:s/>conflicts<text:s/>and<text:s/></text:span><text:span text:style-name="T552_6">capacity<text:s/>constraints</text:span><text:span text:style-name="T552_7"><text:s/>of<text:s/></text:span><text:span text:style-name="T552_8">FCDO<text:s/></text:span><text:span text:style-name="T552_9">evaluation<text:s/>advisory<text:s/>support,<text:s/>it<text:s/>was<text:s/>not<text:s/>possible<text:s/>to<text:s/>undertake<text:s/>the<text:s/>evaluation<text:s/>within<text:s/>the<text:s/>planned<text:s/>timeframe.<text:s/>To<text:s/>ensure<text:s/>that<text:s/>programme<text:s/>funds<text:s/>could<text:s/>still<text:s/>be<text:s/>effectively<text:s/>utilised<text:s/>during<text:s/>the<text:s/>financial<text:s/>year<text:s/>and<text:s/>that<text:s/>valuable<text:s/>learning<text:s/>was<text:s/>captured,<text:s/>a<text:s/>light-touch<text:s/>learning<text:s/>review<text:s/>was<text:s/>commissioned<text:s/>as<text:s/>an<text:s/>alternative.<text:s/>This<text:s/>approach<text:s/>enabled<text:s/>the<text:s/>programme<text:s/>to<text:s/>generate<text:s/>actionable<text:s/>insights,<text:s/>reflect<text:s/>on<text:s/>achievements<text:s/>and<text:s/>challenges<text:s/></text:span><text:span text:style-name="T552_10">as<text:s/>well<text:s/>as</text:span><text:span text:style-name="T552_11"><text:s/></text:span><text:span text:style-name="T552_12">inform<text:s/>future</text:span><text:span text:style-name="T552_13"><text:s/>programme<text:s/>activities</text:span><text:span text:style-name="T552_14"><text:s/>while<text:s/>remaining<text:s/>within<text:s/>the<text:s/>available<text:s/></text:span><text:span text:style-name="T552_15">funding<text:s/>envelope<text:s/></text:span><text:span text:style-name="T552_16">and<text:s/>timeframe.</text:span></text:p>
      <text:p text:style-name="P553"/>
      <text:p text:style-name="P554"><text:span text:style-name="T554_1">The<text:s/>learning<text:s/>review<text:s/>provided<text:s/>a<text:s/>light-touch<text:s/>evaluation<text:s/>of<text:s/>the<text:s/>EDT2<text:s/>programme,<text:s/>drawing<text:s/>on<text:s/>existing<text:s/>programme<text:s/>documentation,<text:s/>including<text:s/>deployment<text:s/>reports<text:s/>and</text:span><text:span text:style-name="T554_2"><text:s/>monitoring</text:span><text:span text:style-name="T554_3"><text:s/>data</text:span><text:span text:style-name="T554_4"><text:s/>collected</text:span><text:span text:style-name="T554_5">.<text:s/>It<text:s/>applied<text:s/>the<text:s/></text:span><text:span text:style-name="T554_6">Organisation<text:s/>for<text:s/>Economic<text:s/>Co-operation<text:s/>and<text:s/>Development</text:span><text:span text:style-name="T554_7"> </text:span><text:span text:style-name="T554_8">(</text:span><text:span text:style-name="T554_9">OECD</text:span><text:span text:style-name="T554_10">)<text:s/></text:span><text:span text:style-name="T554_11">DAC</text:span><text:span text:style-name="T554_12"><text:s/></text:span><text:span text:style-name="T554_13">evaluation<text:s/>criteria<text:s/>-<text:s/>relevance,<text:s/>coherence,<text:s/>effectiveness,<text:s/>efficiency,<text:s/>impact<text:s/>and<text:s/>sustainability<text:s/>-<text:s/>to<text:s/>assess<text:s/>programme<text:s/>performance<text:s/>and<text:s/>generate<text:s/>practical<text:s/>insights.<text:s/></text:span></text:p>
      <text:p text:style-name="P555"/>
      <text:p text:style-name="P556"><text:span text:style-name="T556_1">The<text:s/>review<text:s/>found<text:s/>strong<text:s/>evidence<text:s/>that<text:s/>EDT2<text:s/>deployments<text:s/>are<text:s/>highly<text:s/>relevant,<text:s/>aligned<text:s/>to<text:s/>country<text:s/>needs</text:span><text:span text:style-name="T556_2"><text:s/></text:span><text:span text:style-name="T556_3">and<text:s/>effective<text:s/>in<text:s/>achieving<text:s/>their<text:s/>objectives.<text:s/>It<text:s/>highlighted<text:s/>the<text:s/>programme’s<text:s/>ability<text:s/>to<text:s/>rapidly<text:s/>deploy<text:s/>adaptable<text:s/>teams,<text:s/>deliver<text:s/>high-quality<text:s/>medical<text:s/>and<text:s/>search<text:s/>and<text:s/>rescue<text:s/>interventions<text:s/>and<text:s/>work<text:s/>effectively<text:s/>with<text:s/>national<text:s/>and<text:s/>international<text:s/>partners.<text:s/></text:span><text:span text:style-name="T556_4">Importantly,<text:s/>the<text:s/>review<text:s/>reinforced<text:s/>that<text:s/>EDT2<text:s/>is<text:s/>contributing<text:s/>to<text:s/>meaningful<text:s/>impact<text:s/>in<text:s/>target<text:s/>countries,<text:s/>including<text:s/>saving<text:s/>lives,<text:s/>strengthening<text:s/>local<text:s/>systems,<text:s/>and<text:s/>supporting<text:s/>longer-term<text:s/>capacity<text:s/>building<text:s/>through<text:s/>training<text:s/>and<text:s/>the<text:s/>promotion<text:s/>of<text:s/>local<text:s/>ownership.</text:span></text:p>
      <text:p text:style-name="P557"/>
      <text:p text:style-name="P558"><text:span text:style-name="T558_1">The<text:s/>review<text:s/>identified<text:s/>clear<text:s/>areas<text:s/>for<text:s/>strengthening<text:s/>programme<text:s/>learning<text:s/>and<text:s/>evaluation<text:s/>going<text:s/>forward.<text:s/>These<text:s/>included<text:s/>improving<text:s/>the<text:s/>consistency<text:s/>of<text:s/>reporting<text:s/>across<text:s/>deployment<text:s/>documentation,<text:s/>strengthening<text:s/>the<text:s/>articulation<text:s/>and<text:s/>measurement<text:s/>of<text:s/>outcomes<text:s/>and<text:s/>impacts,<text:s/>and<text:s/>introducing<text:s/>more<text:s/>standardised<text:s/>tools<text:s/>for<text:s/>capturing<text:s/>stakeholder<text:s/>feedback.<text:s/></text:span></text:p>
      <text:p text:style-name="P559"/>
      <text:p text:style-name="P560"><text:span text:style-name="T560_1">The<text:s/>findings<text:s/>and<text:s/>recommendations<text:s/>from<text:s/>the<text:s/>learning<text:s/>review<text:s/>will<text:s/>be<text:s/>used<text:s/>to<text:s/>further<text:s/>refine<text:s/>the<text:s/>MEL<text:s/>approach<text:s/>in<text:s/>the<text:s/>remaining<text:s/>years<text:s/>of<text:s/>the<text:s/>programme.<text:s/>This<text:s/>will<text:s/>include<text:s/>strengthening<text:s/>reporting<text:s/>templates,<text:s/>embedding<text:s/>more<text:s/>systematic<text:s/>approaches<text:s/>to<text:s/>capturing<text:s/>outcomes<text:s/>and<text:s/>lessons<text:s/>learned<text:s/>and<text:s/>ensuring<text:s/>that<text:s/>learning<text:s/>continues<text:s/>to<text:s/>inform<text:s/>both<text:s/>ongoing<text:s/>delivery<text:s/>and<text:s/>any<text:s/>future<text:s/>iterations<text:s/>of<text:s/>the<text:s/>programme.</text:span></text:p>
      <text:p text:style-name="P561"/>
      <text:p text:style-name="P562"><text:span text:style-name="T562_1">Beyond<text:s/>the<text:s/>MEL-specific<text:s/>recommendations,<text:s/>the<text:s/>review<text:s/>identified<text:s/>a<text:s/>number<text:s/>of<text:s/>wider<text:s/>programme<text:s/>and<text:s/>operational<text:s/>improvements.<text:s/>These<text:s/>included<text:s/>strengthening<text:s/>deployment<text:s/>planning<text:s/>and<text:s/>efficiency<text:s/>by<text:s/>addressing<text:s/>recurring<text:s/>challenges<text:s/>such<text:s/>as<text:s/>licensing<text:s/>and<text:s/>visa<text:s/>delays,<text:s/>supply<text:s/>chain<text:s/>bottlenecks<text:s/>and<text:s/>coordination<text:s/>gaps.<text:s/>The<text:s/>review<text:s/>also<text:s/>recommended<text:s/>greater<text:s/>standardisation<text:s/>of<text:s/></text:span><text:span text:style-name="T562_2">the<text:s/></text:span><text:span text:style-name="T562_3">deployment<text:s/>Terms<text:s/>of<text:s/>Reference<text:s/>and<text:s/>reporting<text:s/>documentation<text:s/>to<text:s/>ensure<text:s/>clearer<text:s/>articulation<text:s/>of<text:s/>expected<text:s/>outcomes,<text:s/>impacts<text:s/>and<text:s/>deployment<text:s/>achievements.<text:s/>In<text:s/>addition,<text:s/>it<text:s/>highlighted<text:s/>the<text:s/>need<text:s/>to<text:s/>strengthen<text:s/>the<text:s/>collection<text:s/>of<text:s/>expenditure<text:s/>and<text:s/>budget<text:s/>data<text:s/>to<text:s/>better<text:s/>assess<text:s/>value<text:s/>for<text:s/>money<text:s/>and<text:s/>deployment<text:s/>efficiency,<text:s/>while<text:s/>also<text:s/>encouraging<text:s/>more<text:s/>structured<text:s/>approaches<text:s/>to<text:s/>capturing<text:s/>stakeholder<text:s/>perspectives<text:s/>and<text:s/>demonstrating<text:s/>the<text:s/>longer-term<text:s/>sustainability<text:s/>of<text:s/></text:span><text:span text:style-name="T562_4">EDT2<text:s/></text:span><text:span text:style-name="T562_5">interventions.<text:s/>The<text:s/>review<text:s/>further<text:s/>reinforced<text:s/>the<text:s/>importance<text:s/>of<text:s/>maintaining<text:s/>EDT2’s<text:s/>strengths<text:s/>in<text:s/>rapid<text:s/>deployment<text:s/>and<text:s/>capacity<text:s/>building,<text:s/>whilst<text:s/>improving<text:s/>the<text:s/>evidence<text:s/>base<text:s/>available<text:s/>to<text:s/>demonstrate<text:s/>the<text:s/>programme’s<text:s/>impact<text:s/>and<text:s/>legacy.</text:span></text:p>
      <text:p text:style-name="P563"/>
      <text:p text:style-name="P564"><text:span text:style-name="T564_1">Overall,<text:s/>Year<text:s/>4<text:s/>marked<text:s/>significant<text:s/></text:span><text:span text:style-name="T564_2">progress</text:span><text:span text:style-name="T564_3"><text:s/>in<text:s/>the<text:s/>programme’s<text:s/>evaluation<text:s/>and<text:s/>learning,<text:s/>with<text:s/>the<text:s/>external<text:s/>learning<text:s/>review<text:s/>providing<text:s/>an<text:s/>important<text:s/>evidence<text:s/>base<text:s/>to<text:s/>support<text:s/>continuous<text:s/>improvement</text:span><text:span text:style-name="T564_4"><text:s/></text:span><text:span text:style-name="T564_5">to<text:s/>this<text:s/>current<text:s/>programme<text:s/>and<text:s/>future<text:s/>successor<text:s/>programmes.</text:span></text:p>
      <text:p text:style-name="P565"/>
      <table:table table:style-name="Table10">
        <table:table-column table:style-name="Column45"/>
        <table:table-column table:style-name="Column46"/>
        <table:table-column table:style-name="Column47"/>
        <table:table-column table:style-name="Column48"/>
        <table:table-row table:style-name="Row61">
          <table:table-cell table:style-name="Cell181">
            <text:p text:style-name="P566"><text:span text:style-name="T566_1">Date<text:s/>of<text:s/>last<text:s/>narrative<text:s/>financial<text:s/>report</text:span></text:p>
          </table:table-cell>
          <table:table-cell table:style-name="Cell182">
            <text:p text:style-name="P567"><text:span text:style-name="T567_1">UK-EMT</text:span><text:span text:style-name="T567_2"><text:s/></text:span><text:span text:style-name="T567_3">-</text:span><text:span text:style-name="T567_4"><text:s/>29/04/26</text:span></text:p>
            <text:p text:style-name="P568"><text:span text:style-name="T568_1">UK-ISAR<text:s/></text:span><text:span text:style-name="T568_2">-</text:span><text:span text:style-name="T568_3"><text:s/></text:span><text:span text:style-name="T568_4">19/04/26</text:span></text:p>
          </table:table-cell>
          <table:table-cell table:style-name="Cell183">
            <text:p text:style-name="P569"><text:span text:style-name="T569_1">Date<text:s/>of<text:s/>last<text:s/>audited<text:s/>annual<text:s/>statement</text:span></text:p>
          </table:table-cell>
          <table:table-cell table:style-name="Cell184">
            <text:p text:style-name="P570"><text:span text:style-name="T570_1">UK-EMT<text:s/></text:span><text:span text:style-name="T570_2">-</text:span><text:span text:style-name="T570_3"><text:s/></text:span><text:span text:style-name="T570_4">March<text:s/>2025</text:span></text:p>
            <text:p text:style-name="P571"><text:span text:style-name="T571_1">UK-ISAR<text:s/></text:span><text:span text:style-name="T571_2">-</text:span><text:span text:style-name="T571_3"><text:s/></text:span><text:span text:style-name="T571_4">December<text:s/>2025</text:span></text:p>
          </table:table-cell>
        </table:table-row>
      </table:table>
      <text:p text:style-name="P57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Yu Mincho" svg:font-family="Yu Mincho" style:font-family-generic="roman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Heading_20_4" style:display-name="Heading 4" style:family="paragraph" style:parent-style-name="Normal" style:default-outline-level="4">
      <style:paragraph-properties fo:margin-top="0.071cm" fo:keep-with-next="always" fo:keep-together="always"/>
      <style:text-properties fo:font-style="italic" style:font-style-asian="italic" style:font-style-complex="italic" fo:color="#2f5496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Comment_20_Reference" style:display-name="Comment Reference" style:family="text" style:parent-style-name="Default_20_Paragraph_20_Font">
      <style:text-properties fo:font-size="8pt" style:font-size-asian="8pt" style:font-size-complex="8pt"/>
    </style:style>
    <style:style style:name="Comment_20_Text" style:display-name="Comment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Comment_20_Subject" style:display-name="Comment Subject" style:family="paragraph" style:parent-style-name="Comment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Heading_20_4_20_Char" style:display-name="Heading 4 Char" style:family="text" style:parent-style-name="Default_20_Paragraph_20_Font">
      <style:text-properties fo:font-style="italic" style:font-style-asian="italic" style:font-style-complex="italic" fo:color="#2f5496" style:font-name="Calibri Light" fo:font-size="12pt" style:font-name-asian="游ゴシック Light" style:font-size-asian="12pt" style:font-name-complex="Times New Roman" style:font-size-complex="12pt"/>
    </style:style>
    <style:style style:name="Normal_20__28_Web_29_" style:display-name="Normal (Web)" style:family="paragraph" style:parent-style-name="Normal">
      <style:text-properties style:font-name="Times New Roman"/>
    </style:style>
    <style:style style:name="Mention" style:family="text" style:parent-style-name="Default_20_Paragraph_20_Font">
      <style:text-properties fo:background-color="#e1dfdd" fo:color="#2b579a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Arial" style:font-name-asian="Times New Roman" style:font-name-complex="Aria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-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 fo:font-size="10pt" style:font-size-asian="10pt"/>
    </style:style>
    <style:style style:name="List8Level2" style:family="text">
      <style:text-properties style:font-name="Wingdings" fo:font-size="10pt" style:font-size-asian="10pt"/>
    </style:style>
    <style:style style:name="List8Level3" style:family="text">
      <style:text-properties style:font-name="Wingdings" fo:font-size="10pt" style:font-size-asian="10pt"/>
    </style:style>
    <style:style style:name="List8Level4" style:family="text">
      <style:text-properties style:font-name="Wingdings" fo:font-size="10pt" style:font-size-asian="10pt"/>
    </style:style>
    <style:style style:name="List8Level5" style:family="text">
      <style:text-properties style:font-name="Wingdings" fo:font-size="10pt" style:font-size-asian="10pt"/>
    </style:style>
    <style:style style:name="List8Level6" style:family="text">
      <style:text-properties style:font-name="Wingdings" fo:font-size="10pt" style:font-size-asian="10pt"/>
    </style:style>
    <style:style style:name="List8Level7" style:family="text">
      <style:text-properties style:font-name="Wingdings" fo:font-size="10pt" style:font-size-asian="10pt"/>
    </style:style>
    <style:style style:name="List8Level8" style:family="text">
      <style:text-properties style:font-name="Wingdings" fo:font-size="10pt" style:font-size-asian="10pt"/>
    </style:style>
    <text:list-style style:name="LS8">
      <text:list-level-style-bullet text:bullet-char="" text:style-name="List8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number style:num-format="1" text:style-name="List8Level1" style:num-suffix="." text:level="2">
        <style:list-level-properties text:space-before="0.501cm" text:min-label-width="0.635cm" fo:text-align="start" text:list-level-position-and-space-mode="label-alignment">
          <style:list-level-label-alignment text:label-followed-by="listtab" fo:margin-left="1.136cm" fo:text-indent="-0.635cm"/>
        </style:list-level-properties>
      </text:list-level-style-number>
      <text:list-level-style-bullet text:bullet-char="" text:style-name="List8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 fo:font-size="10pt" style:font-size-asian="10pt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-complex="Times New Roman"/>
    </style:style>
    <style:style style:name="List12Level1" style:family="text">
      <style:text-properties style:font-name="Symbol"/>
    </style:style>
    <style:style style:name="List12Level2" style:family="text">
      <style:text-properties style:font-name-complex="Times New Roman"/>
    </style:style>
    <style:style style:name="List12Level3" style:family="text">
      <style:text-properties style:font-name-complex="Times New Roman"/>
    </style:style>
    <style:style style:name="List12Level4" style:family="text">
      <style:text-properties style:font-name-complex="Times New Roman"/>
    </style:style>
    <style:style style:name="List12Level5" style:family="text">
      <style:text-properties style:font-name-complex="Times New Roman"/>
    </style:style>
    <style:style style:name="List12Level6" style:family="text">
      <style:text-properties style:font-name-complex="Times New Roman"/>
    </style:style>
    <style:style style:name="List12Level7" style:family="text">
      <style:text-properties style:font-name-complex="Times New Roman"/>
    </style:style>
    <style:style style:name="List12Level8" style:family="text">
      <style:text-properties style:font-name-complex="Times New Roman"/>
    </style: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1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1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text:list-style style:name="LS13">
      <text:list-level-style-number style:num-format="1" text:start-value="2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/>
    </style:style>
    <style:style style:name="List16Level8" style:family="text">
      <style:text-properties style:font-name="Wingdings"/>
    </style:style>
    <text:list-style style:name="LS16">
      <text:list-level-style-bullet text:bullet-char="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3Level0" style:family="text">
      <style:text-properties style:font-name-complex="Times New Roman"/>
    </style:style>
    <style:style style:name="List23Level1" style:family="text">
      <style:text-properties style:font-name="Symbol"/>
    </style:style>
    <style:style style:name="List23Level2" style:family="text">
      <style:text-properties style:font-name="Wingdings"/>
    </style:style>
    <style:style style:name="List23Level3" style:family="text">
      <style:text-properties style:font-name-complex="Times New Roman"/>
    </style:style>
    <style:style style:name="List23Level4" style:family="text">
      <style:text-properties style:font-name-complex="Times New Roman"/>
    </style:style>
    <style:style style:name="List23Level5" style:family="text">
      <style:text-properties style:font-name-complex="Times New Roman"/>
    </style:style>
    <style:style style:name="List23Level6" style:family="text">
      <style:text-properties style:font-name-complex="Times New Roman"/>
    </style:style>
    <style:style style:name="List23Level7" style:family="text">
      <style:text-properties style:font-name-complex="Times New Roman"/>
    </style:style>
    <style:style style:name="List23Level8" style:family="text">
      <style:text-properties style:font-name-complex="Times New Roman"/>
    </style: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2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23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2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2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2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2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2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2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Symbol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svg:width="1.233cm" svg:height="1.233cm" draw:style-name="FR2" text:anchor-type="char" draw:z-index="10"><draw:text-box fo:min-height="1.233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Fabienne Tannoh</meta:initial-creator>
    <meta:creation-date>2026-07-22T16:00:00</meta:creation-date>
    <dc:creator>Fabienne Tannoh</dc:creator>
    <dc:date>2026-07-24T09:26:40</dc:date>
    <meta:editing-cycles>9</meta:editing-cycles>
    <meta:document-statistic meta:page-count="0" meta:paragraph-count="0" meta:row-count="0" meta:word-count="0" meta:character-count="0" meta:non-whitespace-character-count="0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B6C313056BB95441920A267FFAF623FD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