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png" manifest:full-path="Pictures/image1.png"/>
  <manifest:file-entry manifest:media-type="image/png" manifest:full-path="Pictures/image2.png"/>
  <manifest:file-entry manifest:media-type="image/png" manifest:full-path="Pictures/image3.png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6.1.0 -->
  <office:font-face-decls>
    <style:font-face style:name="Symbol" svg:font-family="Symbol" style:font-pitch="variable" style:font-family-generic="roman" style:font-charset="x-symbol"/>
    <style:font-face style:name="Times New Roman" svg:font-family="Times New Roman" style:font-pitch="variable" style:font-family-generic="roman"/>
    <style:font-face style:name="Courier New" svg:font-family="Courier New" style:font-pitch="fixed" style:font-family-generic="modern"/>
    <style:font-face style:name="Wingdings" svg:font-family="Wingdings" style:font-pitch="variable" style:font-charset="x-symbol"/>
    <style:font-face style:name="Arial" svg:font-family="Arial" style:font-pitch="variable" style:font-family-generic="swiss"/>
    <style:font-face style:name="Calibri" svg:font-family="Calibri" style:font-pitch="variable" style:font-family-generic="swiss"/>
    <style:font-face style:name="Segoe UI" svg:font-family="Segoe UI" style:font-pitch="variable" style:font-family-generic="swiss"/>
    <style:font-face style:name="Calibri Light" svg:font-family="Calibri Light" style:font-pitch="variable" style:font-family-generic="swiss"/>
  </office:font-face-decls>
  <office:automatic-styles>
    <style:style style:name="P1" style:family="paragraph" style:parent-style-name="Heading_20_2" style:master-page-name="Standard">
      <style:paragraph-properties fo:text-align="center"/>
    </style:style>
    <style:style style:name="T1_1" style:family="text">
      <style:text-properties fo:font-style="normal" style:font-style-asian="normal"/>
    </style:style>
    <style:style style:name="P2" style:family="paragraph" style:parent-style-name="Normal">
      <style:text-properties fo:font-size="11pt" style:font-size-asian="11pt" style:font-size-complex="11pt" fo:font-weight="bold" style:font-weight-asian="bold"/>
    </style:style>
    <style:style style:name="Table1" style:family="table">
      <style:table-properties table:align="left" style:width="15.903cm" fo:margin-left="0cm"/>
    </style:style>
    <style:style style:name="Column1" style:family="table-column">
      <style:table-column-properties style:column-width="6.992cm"/>
    </style:style>
    <style:style style:name="Column2" style:family="table-column">
      <style:table-column-properties style:column-width="4.251cm"/>
    </style:style>
    <style:style style:name="Column3" style:family="table-column">
      <style:table-column-properties style:column-width="4.66cm"/>
    </style:style>
    <style:style style:name="Row1" style:family="table-row">
      <style:table-row-properties style:min-row-height="0.718cm"/>
    </style:style>
    <style:style style:name="Cell1" style:family="table-cell">
      <style:table-cell-properties style:vertical-align="top" fo:border-top="#000000 0.018cm solid" fo:border-bottom="#000000 0.009cm dotted" fo:padding-left="0.19cm" fo:border-left="#000000 0.018cm solid" fo:padding-right="0.19cm" fo:border-right="#000000 0.018cm solid" fo:wrap-option="wrap"/>
    </style:style>
    <style:style style:name="P3" style:family="paragraph" style:parent-style-name="Normal">
      <style:paragraph-properties fo:line-height="100%" fo:margin-bottom="0cm"/>
    </style:style>
    <style:style style:name="T3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3_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GB" fo:country-complex="SA" fo:font-weight="bold" style:font-weight-asian="bold" style:font-weight-complex="bold"/>
    </style:style>
    <style:style style:name="Row2" style:family="table-row">
      <style:table-row-properties style:min-row-height="0.728cm"/>
    </style:style>
    <style:style style:name="Cell2" style:family="table-cell">
      <style:table-cell-properties style:vertical-align="top" fo:border-top="#000000 0.009cm dotted" fo:border-bottom="#000000 0.009cm dotted" fo:padding-left="0.19cm" fo:border-left="#000000 0.018cm solid" fo:padding-right="0.19cm" fo:border-right="#000000 0.009cm dotted" fo:wrap-option="wrap"/>
    </style:style>
    <style:style style:name="P4" style:family="paragraph" style:parent-style-name="Normal">
      <style:paragraph-properties fo:line-height="100%" fo:margin-bottom="0cm"/>
    </style:style>
    <style:style style:name="T4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4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3" style:family="table-cell">
      <style:table-cell-properties style:vertical-align="top" fo:border-top="#000000 0.009cm dotted" fo:border-bottom="#000000 0.009cm dotted" fo:padding-left="0.19cm" fo:border-left="#000000 0.009cm dotted" fo:padding-right="0.19cm" fo:border-right="#000000 0.018cm solid" fo:wrap-option="wrap"/>
    </style:style>
    <style:style style:name="P5" style:family="paragraph" style:parent-style-name="Normal">
      <style:paragraph-properties fo:line-height="100%" fo:margin-bottom="0cm"/>
    </style:style>
    <style:style style:name="T5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5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Row3" style:family="table-row">
      <style:table-row-properties style:min-row-height="0.529cm"/>
    </style:style>
    <style:style style:name="Cell4" style:family="table-cell">
      <style:table-cell-properties style:vertical-align="top" fo:border-top="#000000 0.009cm dotted" fo:border-bottom="#000000 0.018cm solid" fo:padding-left="0.19cm" fo:border-left="#000000 0.018cm solid" fo:padding-right="0.19cm" fo:border-right="#000000 0.009cm dotted" fo:wrap-option="wrap"/>
    </style:style>
    <style:style style:name="P6" style:family="paragraph" style:parent-style-name="Normal">
      <style:paragraph-properties fo:line-height="100%" fo:margin-bottom="0cm"/>
    </style:style>
    <style:style style:name="T6_1" style:family="text">
      <style:text-properties style:font-name="Arial" fo:font-size="10pt" style:font-name-asian="Times New Roman" style:font-size-asian="10pt" style:font-name-complex="Times New Roman" style:font-size-complex="10pt" fo:language="fr" fo:language-asian="en" fo:language-complex="ar" fo:country="FR" fo:country-asian="GB" fo:country-complex="SA" fo:font-weight="bold" style:font-weight-asian="bold" style:font-weight-complex="bold"/>
    </style:style>
    <style:style style:name="T6_2" style:family="text">
      <style:text-properties style:font-name="Arial" fo:font-size="10pt" style:font-name-asian="Arial" style:font-size-asian="10pt" style:font-name-complex="Arial" style:font-size-complex="10pt" fo:language="fr" fo:language-asian="en" fo:language-complex="ar" fo:country-asian="GB" fo:country-complex="SA"/>
    </style:style>
    <style:style style:name="P7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0pt" fo:language="fr" fo:language-asian="en" fo:language-complex="ar" fo:country="FR" fo:country-asian="GB" fo:country-complex="SA" fo:font-weight="bold" style:font-weight-asian="bold" style:font-weight-complex="bold"/>
    </style:style>
    <style:style style:name="Cell5" style:family="table-cell">
      <style:table-cell-properties style:vertical-align="top" fo:border-top="#000000 0.009cm dotted" fo:border-bottom="#000000 0.018cm solid" fo:padding-left="0.19cm" fo:border-left="#000000 0.009cm dotted" fo:padding-right="0.19cm" fo:border-right="#000000 0.009cm dotted" fo:wrap-option="wrap"/>
    </style:style>
    <style:style style:name="P8" style:family="paragraph" style:parent-style-name="Normal">
      <style:paragraph-properties fo:line-height="100%" fo:margin-bottom="0cm"/>
    </style:style>
    <style:style style:name="T8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8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P9" style:family="paragraph" style:parent-style-name="Normal">
      <style:paragraph-properties fo:line-height="100%" fo:margin-bottom="0cm"/>
    </style:style>
    <style:style style:name="T9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6" style:family="table-cell">
      <style:table-cell-properties style:vertical-align="top" fo:border-top="#000000 0.009cm dotted" fo:border-bottom="#000000 0.018cm solid" fo:padding-left="0.19cm" fo:border-left="#000000 0.009cm dotted" fo:padding-right="0.19cm" fo:border-right="#000000 0.018cm solid" fo:wrap-option="wrap"/>
    </style:style>
    <style:style style:name="P10" style:family="paragraph" style:parent-style-name="Normal">
      <style:paragraph-properties fo:line-height="100%" fo:margin-bottom="0cm"/>
    </style:style>
    <style:style style:name="T10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10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P11" style:family="paragraph" style:parent-style-name="Normal">
      <style:paragraph-properties fo:line-height="100%" fo:margin-bottom="0cm"/>
    </style:style>
    <style:style style:name="T11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P12" style:family="paragraph" style:parent-style-name="Normal">
      <style:text-properties fo:font-size="11pt" style:font-size-asian="11pt" style:font-size-complex="11pt" fo:font-weight="bold" style:font-weight-asian="bold"/>
    </style:style>
    <style:style style:name="P13" style:family="paragraph" style:parent-style-name="Normal"/>
    <style:style style:name="T13_1" style:family="text">
      <style:text-properties fo:font-size="11pt" style:font-size-asian="11pt" style:font-size-complex="11pt" fo:font-weight="bold" style:font-weight-asian="bold"/>
    </style:style>
    <style:style style:name="Table2" style:family="table">
      <style:table-properties table:align="left" style:width="15.903cm" fo:margin-left="0cm"/>
    </style:style>
    <style:style style:name="Column4" style:family="table-column">
      <style:table-column-properties style:column-width="3.942cm"/>
    </style:style>
    <style:style style:name="Column5" style:family="table-column">
      <style:table-column-properties style:column-width="1.494cm"/>
    </style:style>
    <style:style style:name="Column6" style:family="table-column">
      <style:table-column-properties style:column-width="1.494cm"/>
    </style:style>
    <style:style style:name="Column7" style:family="table-column">
      <style:table-column-properties style:column-width="1.496cm"/>
    </style:style>
    <style:style style:name="Column8" style:family="table-column">
      <style:table-column-properties style:column-width="1.496cm"/>
    </style:style>
    <style:style style:name="Column9" style:family="table-column">
      <style:table-column-properties style:column-width="1.494cm"/>
    </style:style>
    <style:style style:name="Column10" style:family="table-column">
      <style:table-column-properties style:column-width="1.496cm"/>
    </style:style>
    <style:style style:name="Column11" style:family="table-column">
      <style:table-column-properties style:column-width="1.496cm"/>
    </style:style>
    <style:style style:name="Column12" style:family="table-column">
      <style:table-column-properties style:column-width="1.496cm"/>
    </style:style>
    <style:style style:name="Row4" style:family="table-row"/>
    <style:style style:name="Cell7" style:family="table-cell">
      <style:table-cell-properties fo:background-color="#b4c6e7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" style:family="paragraph" style:parent-style-name="Normal">
      <style:paragraph-properties fo:line-height="100%" fo:margin-bottom="0cm"/>
    </style:style>
    <style:style style:name="T14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Cell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" style:family="paragraph" style:parent-style-name="Normal">
      <style:paragraph-properties fo:line-height="100%" fo:margin-bottom="0cm"/>
    </style:style>
    <style:style style:name="T15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" style:family="paragraph" style:parent-style-name="Normal">
      <style:paragraph-properties fo:line-height="100%" fo:margin-bottom="0cm"/>
    </style:style>
    <style:style style:name="T16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" style:family="paragraph" style:parent-style-name="Normal">
      <style:paragraph-properties fo:line-height="100%" fo:margin-bottom="0cm"/>
    </style:style>
    <style:style style:name="T17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" style:family="paragraph" style:parent-style-name="Normal">
      <style:paragraph-properties fo:line-height="100%" fo:margin-bottom="0cm"/>
    </style:style>
    <style:style style:name="T18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" style:family="paragraph" style:parent-style-name="Normal">
      <style:paragraph-properties fo:line-height="100%" fo:margin-bottom="0cm"/>
    </style:style>
    <style:style style:name="T19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" style:family="paragraph" style:parent-style-name="Normal">
      <style:paragraph-properties fo:line-height="100%" fo:margin-bottom="0cm"/>
    </style:style>
    <style:style style:name="T20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Row5" style:family="table-row"/>
    <style:style style:name="Cell16" style:family="table-cell">
      <style:table-cell-properties fo:background-color="#b4c6e7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" style:family="paragraph" style:parent-style-name="Normal">
      <style:paragraph-properties fo:line-height="100%" fo:margin-bottom="0cm"/>
    </style:style>
    <style:style style:name="T23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Cell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" style:family="paragraph" style:parent-style-name="Normal">
      <style:paragraph-properties fo:line-height="100%" fo:margin-bottom="0cm"/>
    </style:style>
    <style:style style:name="T24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">
      <style:paragraph-properties fo:line-height="100%" fo:margin-bottom="0cm"/>
    </style:style>
    <style:style style:name="T25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">
      <style:paragraph-properties fo:line-height="100%" fo:margin-bottom="0cm"/>
    </style:style>
    <style:style style:name="T26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" style:family="paragraph" style:parent-style-name="Normal">
      <style:paragraph-properties fo:line-height="100%" fo:margin-bottom="0cm"/>
    </style:style>
    <style:style style:name="T27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" style:family="paragraph" style:parent-style-name="Normal">
      <style:paragraph-properties fo:line-height="100%" fo:margin-bottom="0cm"/>
    </style:style>
    <style:style style:name="T28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" style:family="paragraph" style:parent-style-name="Normal">
      <style:paragraph-properties fo:line-height="100%" fo:margin-bottom="0cm"/>
    </style:style>
    <style:style style:name="T29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Row6" style:family="table-row">
      <style:table-row-properties style:min-row-height="0.545cm"/>
    </style:style>
    <style:style style:name="Cell25" style:family="table-cell">
      <style:table-cell-properties fo:background-color="#b4c6e7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" style:family="paragraph" style:parent-style-name="Normal">
      <style:paragraph-properties fo:line-height="100%" fo:margin-bottom="0cm"/>
    </style:style>
    <style:style style:name="T32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" style:family="paragraph" style:parent-style-name="Normal">
      <style:paragraph-properties fo:line-height="100%" fo:margin-bottom="0cm"/>
    </style:style>
    <style:style style:name="T33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" style:family="paragraph" style:parent-style-name="Normal">
      <style:paragraph-properties fo:line-height="100%" fo:margin-bottom="0cm"/>
    </style:style>
    <style:style style:name="T34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" style:family="paragraph" style:parent-style-name="Normal">
      <style:paragraph-properties fo:line-height="100%" fo:margin-bottom="0cm"/>
    </style:style>
    <style:style style:name="T35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" style:family="paragraph" style:parent-style-name="Normal">
      <style:paragraph-properties fo:line-height="100%" fo:margin-bottom="0cm"/>
    </style:style>
    <style:style style:name="T36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" style:family="paragraph" style:parent-style-name="Normal">
      <style:paragraph-properties fo:line-height="100%" fo:margin-bottom="0cm"/>
    </style:style>
    <style:style style:name="T37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" style:family="paragraph" style:parent-style-name="Normal">
      <style:paragraph-properties fo:line-height="100%" fo:margin-bottom="0cm"/>
    </style:style>
    <style:style style:name="T38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P41" style:family="paragraph" style:parent-style-name="Normal">
      <style:text-properties fo:font-size="11pt" style:font-size-asian="11pt" style:font-size-complex="11pt" fo:font-weight="bold" style:font-weight-asian="bold"/>
    </style:style>
    <style:style style:name="Table3" style:family="table">
      <style:table-properties table:align="left" style:width="15.912cm" fo:margin-left="-0.009cm"/>
    </style:style>
    <style:style style:name="Column13" style:family="table-column">
      <style:table-column-properties style:column-width="7.001cm"/>
    </style:style>
    <style:style style:name="Column14" style:family="table-column">
      <style:table-column-properties style:column-width="8.911cm"/>
    </style:style>
    <style:style style:name="Row7" style:family="table-row">
      <style:table-row-properties style:min-row-height="0.626cm"/>
    </style:style>
    <style:style style:name="Cell34" style:family="table-cell">
      <style:table-cell-properties fo:background-color="#b4c6e7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" style:family="paragraph" style:parent-style-name="Normal">
      <style:paragraph-properties fo:line-height="100%" fo:margin-bottom="0cm"/>
    </style:style>
    <style:style style:name="T42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" style:family="paragraph" style:parent-style-name="Normal">
      <style:paragraph-properties fo:line-height="100%" fo:margin-bottom="0cm"/>
    </style:style>
    <style:style style:name="T43_1" style:family="text"/>
    <style:style style:name="T43_2" style:family="text" style:parent-style-name="Internet_20_link">
      <style:text-properties fo:color="#0563c1" style:font-name="Arial" fo:font-size="10pt" style:font-name-asian="Times New Roman" style:font-size-asian="10pt" style:font-name-complex="Times New Roman" style:font-size-complex="10pt" fo:language="en" fo:language-asian="en" fo:language-complex="ar" fo:country="US" fo:country-asian="GB" fo:country-complex="SA" style:text-underline-style="solid" style:text-underline-color="font-color"/>
    </style:style>
    <style:style style:name="Row8" style:family="table-row">
      <style:table-row-properties style:min-row-height="0.711cm"/>
    </style:style>
    <style:style style:name="Cell36" style:family="table-cell">
      <style:table-cell-properties fo:background-color="#b4c6e7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" style:family="paragraph" style:parent-style-name="Normal">
      <style:paragraph-properties fo:line-height="100%" fo:margin-bottom="0cm"/>
    </style:style>
    <style:style style:name="T4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" style:family="paragraph" style:parent-style-name="Normal">
      <style:paragraph-properties fo:line-height="100%" fo:margin-bottom="0cm"/>
    </style:style>
    <style:style style:name="T45_1" style:family="text">
      <style:text-properties fo:color="#0563c1" style:font-name="Arial" fo:font-size="10pt" style:font-name-asian="Arial" style:font-size-asian="10pt" style:font-name-complex="Arial" style:font-size-complex="10pt" fo:language="en" fo:language-asian="en" fo:language-complex="ar" fo:country="US" fo:country-asian="GB" fo:country-complex="SA" style:text-underline-style="solid" style:text-underline-color="font-color"/>
    </style:style>
    <style:style style:name="P46" style:family="paragraph" style:parent-style-name="Normal">
      <style:paragraph-properties fo:line-height="108%" fo:margin-bottom="0.282cm"/>
      <style:text-properties fo:font-size="10pt" style:font-size-asian="10pt" style:font-size-complex="10pt"/>
    </style:style>
    <style:style style:name="P47" style:family="paragraph" style:parent-style-name="Normal"/>
    <style:style style:name="T47_1" style:family="text">
      <style:text-properties fo:font-size="14pt" style:font-size-asian="14pt" style:font-size-complex="14pt" fo:font-weight="bold" style:font-weight-asian="bold" style:font-weight-complex="bold"/>
    </style:style>
    <style:style style:name="P48" style:family="paragraph" style:parent-style-name="Normal">
      <style:text-properties fo:font-size="11pt" style:font-size-asian="11pt" style:font-size-complex="11pt" fo:font-weight="bold" style:font-weight-asian="bold"/>
    </style:style>
    <style:style style:name="P49" style:family="paragraph" style:parent-style-name="Normal"/>
    <style:style style:name="T49_1" style:family="text">
      <style:text-properties fo:font-size="11pt" style:font-size-asian="11pt" style:font-size-complex="11pt" fo:font-weight="bold" style:font-weight-asian="bold" style:font-weight-complex="bold"/>
    </style:style>
    <style:style style:name="P50" style:family="paragraph" style:parent-style-name="Normal">
      <style:text-properties fo:font-size="11pt" style:font-size-asian="11pt" style:font-size-complex="11pt" fo:font-weight="bold" style:font-weight-asian="bold"/>
    </style:style>
    <style:style style:name="P51" style:family="paragraph" style:parent-style-name="Normal">
      <style:paragraph-properties fo:text-align="justify" fo:line-height="100%" fo:margin-top="0cm" fo:margin-left="0cm" fo:margin-right="0cm" style:writing-mode="lr-tb" text:number-lines="true" text:line-number="1"/>
    </style:style>
    <style:style style:name="T51_1" style:family="text">
      <style:text-properties fo:font-size="10pt" style:font-name-asian="Arial" style:font-size-asian="10pt" style:font-name-complex="Arial" style:font-size-complex="10pt"/>
    </style:style>
    <style:style style:name="T51_2" style:family="text">
      <style:text-properties fo:font-size="10pt" style:font-name-asian="Arial" style:font-size-asian="10pt" style:font-name-complex="Arial" style:font-size-complex="10pt"/>
    </style:style>
    <style:style style:name="T51_3" style:family="text">
      <style:text-properties fo:font-size="10pt" style:font-name-asian="Arial" style:font-size-asian="10pt" style:font-name-complex="Arial" style:font-size-complex="10pt"/>
    </style:style>
    <style:style style:name="T51_4" style:family="text">
      <style:text-properties fo:font-size="10pt" style:font-name-asian="Arial" style:font-size-asian="10pt" style:font-name-complex="Arial" style:font-size-complex="10pt"/>
    </style:style>
    <style:style style:name="T51_5" style:family="text">
      <style:text-properties fo:font-size="10pt" style:font-name-asian="Arial" style:font-size-asian="10pt" style:font-name-complex="Arial" style:font-size-complex="10pt"/>
    </style:style>
    <style:style style:name="T51_6" style:family="text">
      <style:text-properties fo:font-size="10pt" style:font-name-asian="Arial" style:font-size-asian="10pt" style:font-name-complex="Arial" style:font-size-complex="10pt"/>
    </style:style>
    <style:style style:name="P52" style:family="paragraph" style:parent-style-name="Normal">
      <style:paragraph-properties fo:text-align="justify" fo:line-height="100%" fo:margin-top="0cm" fo:margin-left="0cm" fo:margin-right="0cm" style:writing-mode="lr-tb" text:number-lines="true" text:line-number="1"/>
      <style:text-properties fo:font-size="10pt" style:font-name-asian="Arial" style:font-size-asian="10pt" style:font-name-complex="Arial" style:font-size-complex="10pt"/>
    </style:style>
    <style:style style:name="P53" style:family="paragraph" style:parent-style-name="Normal">
      <style:paragraph-properties fo:text-align="justify" fo:line-height="100%" fo:margin-top="0cm" fo:margin-bottom="0cm" fo:margin-left="0cm" fo:margin-right="0cm" style:writing-mode="lr-tb" text:number-lines="true" text:line-number="1"/>
    </style:style>
    <style:style style:name="T53_1" style:family="text">
      <style:text-properties fo:font-size="10pt" style:font-name-asian="Arial" style:font-size-asian="10pt" style:font-name-complex="Arial" style:font-size-complex="10pt"/>
    </style:style>
    <style:style style:name="T53_2" style:family="text">
      <style:text-properties fo:font-size="10pt" style:font-name-asian="Arial" style:font-size-asian="10pt" style:font-name-complex="Arial" style:font-size-complex="10pt"/>
    </style:style>
    <style:style style:name="T53_3" style:family="text">
      <style:text-properties fo:font-size="10pt" style:font-name-asian="Arial" style:font-size-asian="10pt" style:font-name-complex="Arial" style:font-size-complex="10pt"/>
    </style:style>
    <style:style style:name="T53_4" style:family="text">
      <style:text-properties fo:font-size="10pt" style:font-name-asian="Arial" style:font-size-asian="10pt" style:font-name-complex="Arial" style:font-size-complex="10pt"/>
    </style:style>
    <style:style style:name="T53_5" style:family="text">
      <style:text-properties fo:font-size="10pt" style:font-name-asian="Arial" style:font-size-asian="10pt" style:font-name-complex="Arial" style:font-size-complex="10pt"/>
    </style:style>
    <style:style style:name="T53_6" style:family="text">
      <style:text-properties fo:font-size="10pt" style:font-name-asian="Arial" style:font-size-asian="10pt" style:font-name-complex="Arial" style:font-size-complex="10pt"/>
    </style:style>
    <style:style style:name="T53_7" style:family="text">
      <style:text-properties fo:font-size="10pt" style:font-name-asian="Arial" style:font-size-asian="10pt" style:font-name-complex="Arial" style:font-size-complex="10pt"/>
    </style:style>
    <style:style style:name="T53_8" style:family="text">
      <style:text-properties fo:font-size="10pt" style:font-name-asian="Arial" style:font-size-asian="10pt" style:font-name-complex="Arial" style:font-size-complex="10pt"/>
    </style:style>
    <style:style style:name="T53_9" style:family="text">
      <style:text-properties fo:font-size="10pt" style:font-name-asian="Arial" style:font-size-asian="10pt" style:font-name-complex="Arial" style:font-size-complex="10pt"/>
    </style:style>
    <style:style style:name="T53_10" style:family="text">
      <style:text-properties fo:font-size="10pt" style:font-name-asian="Arial" style:font-size-asian="10pt" style:font-name-complex="Arial" style:font-size-complex="10pt"/>
    </style:style>
    <style:style style:name="T53_11" style:family="text">
      <style:text-properties fo:font-size="10pt" style:font-name-asian="Arial" style:font-size-asian="10pt" style:font-name-complex="Arial" style:font-size-complex="10pt"/>
    </style:style>
    <style:style style:name="T53_12" style:family="text">
      <style:text-properties fo:font-size="10pt" style:font-name-asian="Arial" style:font-size-asian="10pt" style:font-name-complex="Arial" style:font-size-complex="10pt"/>
    </style:style>
    <style:style style:name="T53_13" style:family="text">
      <style:text-properties fo:font-size="10pt" style:font-name-asian="Arial" style:font-size-asian="10pt" style:font-name-complex="Arial" style:font-size-complex="10pt"/>
    </style:style>
    <style:style style:name="T53_14" style:family="text">
      <style:text-properties fo:font-size="10pt" style:font-name-asian="Arial" style:font-size-asian="10pt" style:font-name-complex="Arial" style:font-size-complex="10pt"/>
    </style:style>
    <style:style style:name="T53_15" style:family="text">
      <style:text-properties fo:font-size="10pt" style:font-name-asian="Arial" style:font-size-asian="10pt" style:font-name-complex="Arial" style:font-size-complex="10pt"/>
    </style:style>
    <style:style style:name="T53_16" style:family="text">
      <style:text-properties fo:font-size="10pt" style:font-name-asian="Arial" style:font-size-asian="10pt" style:font-name-complex="Arial" style:font-size-complex="10pt"/>
    </style:style>
    <style:style style:name="T53_17" style:family="text">
      <style:text-properties fo:font-size="10pt" style:font-name-asian="Arial" style:font-size-asian="10pt" style:font-name-complex="Arial" style:font-size-complex="10pt"/>
    </style:style>
    <style:style style:name="T53_18" style:family="text">
      <style:text-properties fo:font-size="10pt" style:font-name-asian="Arial" style:font-size-asian="10pt" style:font-name-complex="Arial" style:font-size-complex="10pt"/>
    </style:style>
    <style:style style:name="T53_19" style:family="text">
      <style:text-properties fo:font-size="10pt" style:font-name-asian="Arial" style:font-size-asian="10pt" style:font-name-complex="Arial" style:font-size-complex="10pt"/>
    </style:style>
    <style:style style:name="T53_20" style:family="text">
      <style:text-properties fo:font-size="10pt" style:font-name-asian="Arial" style:font-size-asian="10pt" style:font-name-complex="Arial" style:font-size-complex="10pt"/>
    </style:style>
    <style:style style:name="T53_21" style:family="text">
      <style:text-properties fo:font-size="10pt" style:font-name-asian="Arial" style:font-size-asian="10pt" style:font-name-complex="Arial" style:font-size-complex="10pt"/>
    </style:style>
    <style:style style:name="T53_22" style:family="text">
      <style:text-properties fo:font-size="10pt" style:font-name-asian="Arial" style:font-size-asian="10pt" style:font-name-complex="Arial" style:font-size-complex="10pt"/>
    </style:style>
    <style:style style:name="T53_23" style:family="text">
      <style:text-properties fo:font-size="10pt" style:font-name-asian="Arial" style:font-size-asian="10pt" style:font-name-complex="Arial" style:font-size-complex="10pt"/>
    </style:style>
    <style:style style:name="T53_24" style:family="text">
      <style:text-properties fo:font-size="10pt" style:font-name-asian="Arial" style:font-size-asian="10pt" style:font-name-complex="Arial" style:font-size-complex="10pt"/>
    </style:style>
    <style:style style:name="T53_25" style:family="text">
      <style:text-properties fo:font-size="10pt" style:font-name-asian="Arial" style:font-size-asian="10pt" style:font-name-complex="Arial" style:font-size-complex="10pt"/>
    </style:style>
    <style:style style:name="T53_26" style:family="text">
      <style:text-properties fo:font-size="10pt" style:font-name-asian="Arial" style:font-size-asian="10pt" style:font-name-complex="Arial" style:font-size-complex="10pt"/>
    </style:style>
    <style:style style:name="T53_27" style:family="text">
      <style:text-properties fo:font-size="10pt" style:font-name-asian="Arial" style:font-size-asian="10pt" style:font-name-complex="Arial" style:font-size-complex="10pt"/>
    </style:style>
    <style:style style:name="T53_28" style:family="text">
      <style:text-properties fo:font-size="10pt" style:font-name-asian="Arial" style:font-size-asian="10pt" style:font-name-complex="Arial" style:font-size-complex="10pt"/>
    </style:style>
    <style:style style:name="T53_29" style:family="text">
      <style:text-properties fo:font-size="10pt" style:font-name-asian="Arial" style:font-size-asian="10pt" style:font-name-complex="Arial" style:font-size-complex="10pt"/>
    </style:style>
    <style:style style:name="T53_30" style:family="text">
      <style:text-properties fo:font-size="10pt" style:font-name-asian="Arial" style:font-size-asian="10pt" style:font-name-complex="Arial" style:font-size-complex="10pt"/>
    </style:style>
    <style:style style:name="T53_31" style:family="text">
      <style:text-properties fo:font-size="10pt" style:font-name-asian="Arial" style:font-size-asian="10pt" style:font-name-complex="Arial" style:font-size-complex="10pt"/>
    </style:style>
    <style:style style:name="T53_32" style:family="text">
      <style:text-properties fo:font-size="10pt" style:font-name-asian="Arial" style:font-size-asian="10pt" style:font-name-complex="Arial" style:font-size-complex="10pt"/>
    </style:style>
    <style:style style:name="T53_33" style:family="text">
      <style:text-properties fo:font-size="10pt" style:font-name-asian="Arial" style:font-size-asian="10pt" style:font-name-complex="Arial" style:font-size-complex="10pt"/>
    </style:style>
    <style:style style:name="T53_34" style:family="text">
      <style:text-properties fo:font-size="10pt" style:font-name-asian="Arial" style:font-size-asian="10pt" style:font-name-complex="Arial" style:font-size-complex="10pt"/>
    </style:style>
    <style:style style:name="T53_35" style:family="text">
      <style:text-properties fo:font-size="10pt" style:font-name-asian="Arial" style:font-size-asian="10pt" style:font-name-complex="Arial" style:font-size-complex="10pt"/>
    </style:style>
    <style:style style:name="T53_36" style:family="text">
      <style:text-properties fo:font-size="10pt" style:font-name-asian="Arial" style:font-size-asian="10pt" style:font-name-complex="Arial" style:font-size-complex="10pt"/>
    </style:style>
    <style:style style:name="T53_37" style:family="text">
      <style:text-properties fo:font-size="10pt" style:font-name-asian="Arial" style:font-size-asian="10pt" style:font-name-complex="Arial" style:font-size-complex="10pt"/>
    </style:style>
    <style:style style:name="T53_38" style:family="text">
      <style:text-properties fo:font-size="10pt" style:font-name-asian="Arial" style:font-size-asian="10pt" style:font-name-complex="Arial" style:font-size-complex="10pt"/>
    </style:style>
    <style:style style:name="T53_39" style:family="text">
      <style:text-properties fo:font-size="10pt" style:font-name-asian="Arial" style:font-size-asian="10pt" style:font-name-complex="Arial" style:font-size-complex="10pt"/>
    </style:style>
    <style:style style:name="T53_40" style:family="text">
      <style:text-properties fo:font-size="10pt" style:font-name-asian="Arial" style:font-size-asian="10pt" style:font-name-complex="Arial" style:font-size-complex="10pt"/>
    </style:style>
    <style:style style:name="T53_41" style:family="text">
      <style:text-properties fo:font-size="10pt" style:font-name-asian="Arial" style:font-size-asian="10pt" style:font-name-complex="Arial" style:font-size-complex="10pt"/>
    </style:style>
    <style:style style:name="P54" style:family="paragraph" style:parent-style-name="Normal">
      <style:paragraph-properties fo:text-align="justify"/>
    </style:style>
    <style:style style:name="T54_1" style:family="text">
      <style:text-properties fo:font-size="10pt" style:font-name-asian="Arial" style:font-size-asian="10pt" style:font-name-complex="Arial" style:font-size-complex="10pt"/>
    </style:style>
    <style:style style:name="P55" style:family="paragraph" style:parent-style-name="Normal">
      <style:paragraph-properties fo:text-align="justify"/>
    </style:style>
    <style:style style:name="T55_1" style:family="text">
      <style:text-properties fo:font-size="10pt" style:font-name-asian="Arial" style:font-size-asian="10pt" style:font-name-complex="Arial" style:font-size-complex="10pt"/>
    </style:style>
    <style:style style:name="T55_2" style:family="text">
      <style:text-properties fo:font-size="10pt" style:font-name-asian="Arial" style:font-size-asian="10pt" style:font-name-complex="Arial" style:font-size-complex="10pt"/>
    </style:style>
    <style:style style:name="T55_3" style:family="text">
      <style:text-properties fo:font-size="10pt" style:font-name-asian="Arial" style:font-size-asian="10pt" style:font-name-complex="Arial" style:font-size-complex="10pt"/>
    </style:style>
    <style:style style:name="T55_4" style:family="text" style:parent-style-name="Normal">
      <style:text-properties fo:font-size="10pt" style:font-name-asian="Arial" style:font-size-asian="10pt" style:font-name-complex="Arial" style:font-size-complex="10pt"/>
    </style:style>
    <style:style style:name="P56" style:family="paragraph" style:parent-style-name="Footnote_20_text"/>
    <style:style style:name="T56_1" style:family="text"/>
    <style:style style:name="T56_2" style:family="text">
      <style:text-properties fo:font-size="9pt" style:font-name-asian="Arial" style:font-size-asian="9pt" style:font-name-complex="Arial" style:font-size-complex="9pt"/>
    </style:style>
    <style:style style:name="T56_3" style:family="text">
      <style:text-properties fo:font-size="10pt" style:font-name-asian="Arial" style:font-size-asian="10pt" style:font-name-complex="Arial" style:font-size-complex="10pt"/>
    </style:style>
    <style:style style:name="T56_4" style:family="text" style:parent-style-name="Normal">
      <style:text-properties fo:font-size="10pt" style:font-name-asian="Arial" style:font-size-asian="10pt" style:font-name-complex="Arial" style:font-size-complex="10pt"/>
    </style:style>
    <style:style style:name="P57" style:family="paragraph" style:parent-style-name="Footnote_20_text"/>
    <style:style style:name="T57_1" style:family="text"/>
    <style:style style:name="T57_2" style:family="text">
      <style:text-properties fo:font-size="9pt" style:font-name-asian="Arial" style:font-size-asian="9pt" style:font-name-complex="Arial" style:font-size-complex="9pt"/>
    </style:style>
    <style:style style:name="T57_3" style:family="text"/>
    <style:style style:name="T57_4" style:family="text" style:parent-style-name="Internet_20_link">
      <style:text-properties fo:color="#0563c1" fo:font-size="9pt" style:font-size-asian="9pt" style:font-size-complex="9pt"/>
    </style:style>
    <style:style style:name="T57_5" style:family="text">
      <style:text-properties fo:font-size="10pt" style:font-name-asian="Arial" style:font-size-asian="10pt" style:font-name-complex="Arial" style:font-size-complex="10pt"/>
    </style:style>
    <style:style style:name="T57_6" style:family="text">
      <style:text-properties fo:font-size="10pt" style:font-name-asian="Arial" style:font-size-asian="10pt" style:font-name-complex="Arial" style:font-size-complex="10pt"/>
    </style:style>
    <style:style style:name="T57_7" style:family="text">
      <style:text-properties fo:font-size="10pt" style:font-name-asian="Arial" style:font-size-asian="10pt" style:font-name-complex="Arial" style:font-size-complex="10pt"/>
    </style:style>
    <style:style style:name="T57_8" style:family="text"/>
    <style:style style:name="T57_9" style:family="text" style:parent-style-name="Internet_20_link">
      <style:text-properties fo:color="#0563c1" fo:font-size="10pt" style:font-size-asian="10pt" style:font-size-complex="10pt"/>
    </style:style>
    <style:style style:name="T57_10" style:family="text">
      <style:text-properties fo:font-size="10pt" style:font-name-asian="Arial" style:font-size-asian="10pt" style:font-name-complex="Arial" style:font-size-complex="10pt"/>
    </style:style>
    <style:style style:name="P58" style:family="paragraph" style:parent-style-name="Normal">
      <style:paragraph-properties fo:text-align="justify"/>
    </style:style>
    <style:style style:name="T58_1" style:family="text">
      <style:text-properties fo:font-size="10pt" style:font-name-asian="Arial" style:font-size-asian="10pt" style:font-name-complex="Arial" style:font-size-complex="10pt"/>
    </style:style>
    <style:style style:name="P59" style:family="paragraph" style:parent-style-name="Normal">
      <style:paragraph-properties fo:text-align="justify"/>
    </style:style>
    <style:style style:name="T59_1" style:family="text">
      <style:text-properties fo:font-size="10pt" style:font-name-asian="Arial" style:font-size-asian="10pt" style:font-name-complex="Arial" style:font-size-complex="10pt"/>
    </style:style>
    <style:style style:name="T59_2" style:family="text">
      <style:text-properties fo:font-size="10pt" style:font-name-asian="Arial" style:font-size-asian="10pt" style:font-name-complex="Arial" style:font-size-complex="10pt"/>
    </style:style>
    <style:style style:name="T59_3" style:family="text">
      <style:text-properties fo:font-size="10pt" style:font-name-asian="Arial" style:font-size-asian="10pt" style:font-name-complex="Arial" style:font-size-complex="10pt"/>
    </style:style>
    <style:style style:name="T59_4" style:family="text">
      <style:text-properties fo:font-size="10pt" style:font-name-asian="Arial" style:font-size-asian="10pt" style:font-name-complex="Arial" style:font-size-complex="10pt"/>
    </style:style>
    <style:style style:name="T59_5" style:family="text">
      <style:text-properties fo:font-size="10pt" style:font-name-asian="Arial" style:font-size-asian="10pt" style:font-name-complex="Arial" style:font-size-complex="10pt"/>
    </style:style>
    <style:style style:name="P60" style:family="paragraph" style:parent-style-name="Normal">
      <style:paragraph-properties fo:margin-top="0.071cm" fo:margin-bottom="0.071cm"/>
      <style:text-properties fo:font-size="10pt" style:font-size-asian="10pt" style:font-name-complex="Arial" style:font-size-complex="10pt"/>
    </style:style>
    <style:style style:name="P61" style:family="paragraph" style:parent-style-name="Normal"/>
    <style:style style:name="T61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62" style:family="paragraph" style:parent-style-name="Normal">
      <style:text-properties fo:font-size="11pt" style:font-size-asian="11pt" style:font-size-complex="11pt" fo:font-weight="bold" style:font-weight-asian="bold"/>
    </style:style>
    <style:style style:name="P63" style:family="paragraph" style:parent-style-name="Normal">
      <style:paragraph-properties fo:text-align="justify" fo:margin-top="0.071cm"/>
    </style:style>
    <style:style style:name="T63_1" style:family="text">
      <style:text-properties fo:font-size="10pt" style:font-name-asian="Arial" style:font-size-asian="10pt" style:font-name-complex="Arial" style:font-size-complex="10pt"/>
    </style:style>
    <style:style style:name="T63_2" style:family="text">
      <style:text-properties fo:font-size="10pt" style:font-name-asian="Arial" style:font-size-asian="10pt" style:font-name-complex="Arial" style:font-size-complex="10pt"/>
    </style:style>
    <style:style style:name="T63_3" style:family="text">
      <style:text-properties fo:font-size="10pt" style:font-name-asian="Arial" style:font-size-asian="10pt" style:font-name-complex="Arial" style:font-size-complex="10pt"/>
    </style:style>
    <style:style style:name="T63_4" style:family="text">
      <style:text-properties fo:font-size="10pt" style:font-name-asian="Arial" style:font-size-asian="10pt" style:font-name-complex="Arial" style:font-size-complex="10pt"/>
    </style:style>
    <style:style style:name="T63_5" style:family="text">
      <style:text-properties fo:font-size="10pt" style:font-name-asian="Arial" style:font-size-asian="10pt" style:font-name-complex="Arial" style:font-size-complex="10pt"/>
    </style:style>
    <style:style style:name="T63_6" style:family="text">
      <style:text-properties fo:font-size="10pt" style:font-name-asian="Arial" style:font-size-asian="10pt" style:font-name-complex="Arial" style:font-size-complex="10pt"/>
    </style:style>
    <style:style style:name="P64" style:family="paragraph" style:parent-style-name="Normal">
      <style:paragraph-properties fo:margin-top="0.071cm" fo:margin-bottom="0.071cm"/>
    </style:style>
    <style:style style:name="T64_1" style:family="text">
      <style:text-properties fo:font-size="10pt" style:font-name-asian="Arial" style:font-size-asian="10pt" style:font-name-complex="Arial" style:font-size-complex="10pt"/>
    </style:style>
    <style:style style:name="P65" style:family="paragraph" style:parent-style-name="Normal">
      <style:paragraph-properties fo:text-align="justify"/>
    </style:style>
    <style:style style:name="T65_1" style:family="text">
      <style:text-properties fo:font-size="10pt" style:font-name-asian="Arial" style:font-size-asian="10pt" style:font-name-complex="Arial" style:font-size-complex="10pt"/>
    </style:style>
    <style:style style:name="T65_2" style:family="text">
      <style:text-properties fo:font-size="10pt" style:font-name-asian="Arial" style:font-size-asian="10pt" style:font-name-complex="Arial" style:font-size-complex="10pt"/>
    </style:style>
    <style:style style:name="T65_3" style:family="text">
      <style:text-properties fo:font-size="10pt" style:font-name-asian="Arial" style:font-size-asian="10pt" style:font-name-complex="Arial" style:font-size-complex="10pt"/>
    </style:style>
    <style:style style:name="T65_4" style:family="text">
      <style:text-properties fo:font-size="10pt" style:font-name-asian="Arial" style:font-size-asian="10pt" style:font-name-complex="Arial" style:font-size-complex="10pt"/>
    </style:style>
    <style:style style:name="T65_5" style:family="text">
      <style:text-properties fo:font-size="10pt" style:font-name-asian="Arial" style:font-size-asian="10pt" style:font-name-complex="Arial" style:font-size-complex="10pt"/>
    </style:style>
    <style:style style:name="T65_6" style:family="text">
      <style:text-properties fo:font-size="10pt" style:font-name-asian="Arial" style:font-size-asian="10pt" style:font-name-complex="Arial" style:font-size-complex="10pt"/>
    </style:style>
    <style:style style:name="T65_7" style:family="text">
      <style:text-properties fo:font-size="10pt" style:font-name-asian="Arial" style:font-size-asian="10pt" style:font-name-complex="Arial" style:font-size-complex="10pt"/>
    </style:style>
    <style:style style:name="T65_8" style:family="text">
      <style:text-properties fo:font-size="10pt" style:font-name-asian="Arial" style:font-size-asian="10pt" style:font-name-complex="Arial" style:font-size-complex="10pt"/>
    </style:style>
    <style:style style:name="T65_9" style:family="text">
      <style:text-properties fo:font-size="10pt" style:font-name-asian="Arial" style:font-size-asian="10pt" style:font-name-complex="Arial" style:font-size-complex="10pt"/>
    </style:style>
    <style:style style:name="T65_10" style:family="text">
      <style:text-properties fo:font-size="10pt" style:font-name-asian="Arial" style:font-size-asian="10pt" style:font-name-complex="Arial" style:font-size-complex="10pt"/>
    </style:style>
    <style:style style:name="T65_11" style:family="text">
      <style:text-properties fo:font-size="10pt" style:font-name-asian="Arial" style:font-size-asian="10pt" style:font-name-complex="Arial" style:font-size-complex="10pt"/>
    </style:style>
    <style:style style:name="T65_12" style:family="text">
      <style:text-properties fo:font-size="10pt" style:font-name-asian="Arial" style:font-size-asian="10pt" style:font-name-complex="Arial" style:font-size-complex="10pt"/>
    </style:style>
    <style:style style:name="T65_13" style:family="text">
      <style:text-properties fo:font-size="10pt" style:font-name-asian="Arial" style:font-size-asian="10pt" style:font-name-complex="Arial" style:font-size-complex="10pt"/>
    </style:style>
    <style:style style:name="T65_14" style:family="text">
      <style:text-properties fo:font-size="10pt" style:font-name-asian="Arial" style:font-size-asian="10pt" style:font-name-complex="Arial" style:font-size-complex="10pt"/>
    </style:style>
    <style:style style:name="T65_15" style:family="text">
      <style:text-properties fo:font-size="10pt" style:font-name-asian="Arial" style:font-size-asian="10pt" style:font-name-complex="Arial" style:font-size-complex="10pt"/>
    </style:style>
    <style:style style:name="T65_16" style:family="text">
      <style:text-properties fo:font-size="10pt" style:font-name-asian="Arial" style:font-size-asian="10pt" style:font-name-complex="Arial" style:font-size-complex="10pt"/>
    </style:style>
    <style:style style:name="T65_17" style:family="text">
      <style:text-properties fo:font-size="10pt" style:font-name-asian="Arial" style:font-size-asian="10pt" style:font-name-complex="Arial" style:font-size-complex="10pt"/>
    </style:style>
    <style:style style:name="T65_18" style:family="text">
      <style:text-properties fo:font-size="10pt" style:font-name-asian="Arial" style:font-size-asian="10pt" style:font-name-complex="Arial" style:font-size-complex="10pt"/>
    </style:style>
    <style:style style:name="T65_19" style:family="text">
      <style:text-properties fo:font-size="10pt" style:font-name-asian="Arial" style:font-size-asian="10pt" style:font-name-complex="Arial" style:font-size-complex="10pt"/>
    </style:style>
    <style:style style:name="T65_20" style:family="text">
      <style:text-properties fo:font-size="10pt" style:font-name-asian="Arial" style:font-size-asian="10pt" style:font-name-complex="Arial" style:font-size-complex="10pt"/>
    </style:style>
    <style:style style:name="T65_21" style:family="text">
      <style:text-properties fo:font-size="10pt" style:font-name-asian="Arial" style:font-size-asian="10pt" style:font-name-complex="Arial" style:font-size-complex="10pt"/>
    </style:style>
    <style:style style:name="T65_22" style:family="text">
      <style:text-properties fo:font-size="10pt" style:font-name-asian="Arial" style:font-size-asian="10pt" style:font-name-complex="Arial" style:font-size-complex="10pt"/>
    </style:style>
    <style:style style:name="T65_23" style:family="text">
      <style:text-properties fo:font-size="10pt" style:font-name-asian="Arial" style:font-size-asian="10pt" style:font-name-complex="Arial" style:font-size-complex="10pt"/>
    </style:style>
    <style:style style:name="T65_24" style:family="text">
      <style:text-properties fo:font-size="10pt" style:font-name-asian="Arial" style:font-size-asian="10pt" style:font-name-complex="Arial" style:font-size-complex="10pt"/>
    </style:style>
    <style:style style:name="T65_25" style:family="text">
      <style:text-properties fo:font-size="10pt" style:font-name-asian="Arial" style:font-size-asian="10pt" style:font-name-complex="Arial" style:font-size-complex="10pt"/>
    </style:style>
    <style:style style:name="T65_26" style:family="text">
      <style:text-properties fo:font-size="10pt" style:font-name-asian="Arial" style:font-size-asian="10pt" style:font-name-complex="Arial" style:font-size-complex="10pt"/>
    </style:style>
    <style:style style:name="T65_27" style:family="text">
      <style:text-properties fo:font-size="10pt" style:font-name-asian="Arial" style:font-size-asian="10pt" style:font-name-complex="Arial" style:font-size-complex="10pt"/>
    </style:style>
    <style:style style:name="T65_28" style:family="text">
      <style:text-properties fo:font-size="10pt" style:font-name-asian="Arial" style:font-size-asian="10pt" style:font-name-complex="Arial" style:font-size-complex="10pt"/>
    </style:style>
    <style:style style:name="T65_29" style:family="text">
      <style:text-properties fo:font-size="10pt" style:font-name-asian="Arial" style:font-size-asian="10pt" style:font-name-complex="Arial" style:font-size-complex="10pt"/>
    </style:style>
    <style:style style:name="T65_30" style:family="text">
      <style:text-properties fo:font-size="10pt" style:font-name-asian="Arial" style:font-size-asian="10pt" style:font-name-complex="Arial" style:font-size-complex="10pt"/>
    </style:style>
    <style:style style:name="T65_31" style:family="text">
      <style:text-properties fo:font-size="10pt" style:font-name-asian="Arial" style:font-size-asian="10pt" style:font-name-complex="Arial" style:font-size-complex="10pt"/>
    </style:style>
    <style:style style:name="P66" style:family="paragraph" style:parent-style-name="Normal">
      <style:text-properties fo:font-size="11pt" style:font-size-asian="11pt" style:font-size-complex="11pt" fo:language="en" fo:font-weight="bold" style:font-weight-asian="bold"/>
    </style:style>
    <style:style style:name="P67" style:family="paragraph" style:parent-style-name="Normal">
      <style:paragraph-properties>
        <style:tab-stops>
          <style:tab-stop style:type="left" style:leader-style="none" style:position="12.197cm"/>
          <style:tab-stop style:type="left" style:leader-style="none" style:position="16.748cm"/>
        </style:tab-stops>
      </style:paragraph-properties>
    </style:style>
    <style:style style:name="T67_1" style:family="text">
      <style:text-properties fo:font-size="11pt" style:font-size-asian="11pt" style:font-size-complex="11pt" fo:font-weight="bold" style:font-weight-asian="bold" style:font-weight-complex="bold"/>
    </style:style>
    <style:style style:name="P68" style:family="paragraph" style:parent-style-name="Normal">
      <style:paragraph-properties fo:text-align="justify">
        <style:tab-stops>
          <style:tab-stop style:type="left" style:leader-style="none" style:position="12.197cm"/>
          <style:tab-stop style:type="left" style:leader-style="none" style:position="16.748cm"/>
        </style:tab-stops>
      </style:paragraph-properties>
      <style:text-properties fo:font-size="11pt" style:font-size-asian="11pt" style:font-size-complex="11pt"/>
    </style:style>
    <style:style style:name="P69" style:family="paragraph" style:parent-style-name="Normal">
      <style:paragraph-properties fo:text-align="justify"/>
    </style:style>
    <style:style style:name="T69_1" style:family="text">
      <style:text-properties fo:font-size="10pt" style:font-name-asian="Arial" style:font-size-asian="10pt" style:font-name-complex="Arial" style:font-size-complex="10pt"/>
    </style:style>
    <style:style style:name="T69_2" style:family="text">
      <style:text-properties fo:font-size="10pt" style:font-name-asian="Arial" style:font-size-asian="10pt" style:font-name-complex="Arial" style:font-size-complex="10pt"/>
    </style:style>
    <style:style style:name="T69_3" style:family="text">
      <style:text-properties fo:font-size="10pt" style:font-name-asian="Arial" style:font-size-asian="10pt" style:font-name-complex="Arial" style:font-size-complex="10pt"/>
    </style:style>
    <style:style style:name="P70" style:family="paragraph" style:parent-style-name="Normal"/>
    <style:style style:name="T70_1" style:family="text">
      <style:text-properties fo:font-size="10pt" style:font-name-asian="Arial" style:font-size-asian="10pt" style:font-name-complex="Arial" style:font-size-complex="10pt"/>
    </style:style>
    <style:style style:name="P71" style:family="paragraph" style:parent-style-name="Normal">
      <style:paragraph-properties fo:text-align="justify"/>
    </style:style>
    <style:style style:name="T71_1" style:family="text">
      <style:text-properties fo:font-size="10pt" style:font-name-asian="Arial" style:font-size-asian="10pt" style:font-name-complex="Arial" style:font-size-complex="10pt"/>
    </style:style>
    <style:style style:name="T71_2" style:family="text">
      <style:text-properties fo:font-size="10pt" style:font-name-asian="Arial" style:font-size-asian="10pt" style:font-name-complex="Arial" style:font-size-complex="10pt"/>
    </style:style>
    <style:style style:name="T71_3" style:family="text">
      <style:text-properties fo:font-size="10pt" style:font-name-asian="Arial" style:font-size-asian="10pt" style:font-name-complex="Arial" style:font-size-complex="10pt"/>
    </style:style>
    <style:style style:name="T71_4" style:family="text">
      <style:text-properties fo:font-size="10pt" style:font-name-asian="Arial" style:font-size-asian="10pt" style:font-name-complex="Arial" style:font-size-complex="10pt"/>
    </style:style>
    <style:style style:name="T71_5" style:family="text">
      <style:text-properties fo:font-size="10pt" style:font-name-asian="Arial" style:font-size-asian="10pt" style:font-name-complex="Arial" style:font-size-complex="10pt"/>
    </style:style>
    <style:style style:name="T71_6" style:family="text">
      <style:text-properties fo:font-size="10pt" style:font-name-asian="Arial" style:font-size-asian="10pt" style:font-name-complex="Arial" style:font-size-complex="10pt"/>
    </style:style>
    <style:style style:name="T71_7" style:family="text">
      <style:text-properties fo:font-size="10pt" style:font-name-asian="Arial" style:font-size-asian="10pt" style:font-name-complex="Arial" style:font-size-complex="10pt"/>
    </style:style>
    <style:style style:name="T71_8" style:family="text">
      <style:text-properties fo:font-size="10pt" style:font-name-asian="Arial" style:font-size-asian="10pt" style:font-name-complex="Arial" style:font-size-complex="10pt"/>
    </style:style>
    <style:style style:name="T71_9" style:family="text">
      <style:text-properties fo:font-size="10pt" style:font-name-asian="Arial" style:font-size-asian="10pt" style:font-name-complex="Arial" style:font-size-complex="10pt"/>
    </style:style>
    <style:style style:name="T71_10" style:family="text"/>
    <style:style style:name="T71_11" style:family="text" style:parent-style-name="Internet_20_link">
      <style:text-properties fo:color="#0563c1" fo:font-size="10pt" style:font-size-asian="10pt" style:font-size-complex="10pt"/>
    </style:style>
    <style:style style:name="T71_12" style:family="text">
      <style:text-properties fo:font-size="10pt" style:font-name-asian="Arial" style:font-size-asian="10pt" style:font-name-complex="Arial" style:font-size-complex="10pt"/>
    </style:style>
    <style:style style:name="T71_13" style:family="text">
      <style:text-properties fo:font-size="10pt" style:font-name-asian="Arial" style:font-size-asian="10pt" style:font-name-complex="Arial" style:font-size-complex="10pt"/>
    </style:style>
    <style:style style:name="T71_14" style:family="text">
      <style:text-properties fo:font-size="10pt" style:font-name-asian="Arial" style:font-size-asian="10pt" style:font-name-complex="Arial" style:font-size-complex="10pt"/>
    </style:style>
    <style:style style:name="P72" style:family="paragraph" style:parent-style-name="Normal"/>
    <style:style style:name="T72_1" style:family="text">
      <style:text-properties fo:font-size="10pt" style:font-name-asian="Arial" style:font-size-asian="10pt" style:font-name-complex="Arial" style:font-size-complex="10pt"/>
    </style:style>
    <style:style style:name="P73" style:family="paragraph" style:parent-style-name="Normal">
      <style:paragraph-properties fo:text-align="justify"/>
    </style:style>
    <style:style style:name="T73_1" style:family="text">
      <style:text-properties fo:font-size="10pt" style:font-name-asian="Arial" style:font-size-asian="10pt" style:font-name-complex="Arial" style:font-size-complex="10pt"/>
    </style:style>
    <style:style style:name="T73_2" style:family="text">
      <style:text-properties fo:font-size="10pt" style:font-name-asian="Arial" style:font-size-asian="10pt" style:font-name-complex="Arial" style:font-size-complex="10pt"/>
    </style:style>
    <style:style style:name="T73_3" style:family="text">
      <style:text-properties fo:font-size="10pt" style:font-name-asian="Arial" style:font-size-asian="10pt" style:font-name-complex="Arial" style:font-size-complex="10pt"/>
    </style:style>
    <style:style style:name="T73_4" style:family="text">
      <style:text-properties fo:font-size="10pt" style:font-name-asian="Arial" style:font-size-asian="10pt" style:font-name-complex="Arial" style:font-size-complex="10pt"/>
    </style:style>
    <style:style style:name="T73_5" style:family="text">
      <style:text-properties fo:font-size="10pt" style:font-name-asian="Arial" style:font-size-asian="10pt" style:font-name-complex="Arial" style:font-size-complex="10pt"/>
    </style:style>
    <style:style style:name="T73_6" style:family="text">
      <style:text-properties fo:font-size="10pt" style:font-name-asian="Arial" style:font-size-asian="10pt" style:font-name-complex="Arial" style:font-size-complex="10pt"/>
    </style:style>
    <style:style style:name="T73_7" style:family="text">
      <style:text-properties fo:font-size="10pt" style:font-name-asian="Arial" style:font-size-asian="10pt" style:font-name-complex="Arial" style:font-size-complex="10pt"/>
    </style:style>
    <style:style style:name="T73_8" style:family="text">
      <style:text-properties fo:font-size="10pt" style:font-name-asian="Arial" style:font-size-asian="10pt" style:font-name-complex="Arial" style:font-size-complex="10pt"/>
    </style:style>
    <style:style style:name="T73_9" style:family="text">
      <style:text-properties fo:font-size="10pt" style:font-name-asian="Arial" style:font-size-asian="10pt" style:font-name-complex="Arial" style:font-size-complex="10pt"/>
    </style:style>
    <style:style style:name="T73_10" style:family="text">
      <style:text-properties fo:font-size="10pt" style:font-name-asian="Arial" style:font-size-asian="10pt" style:font-name-complex="Arial" style:font-size-complex="10pt"/>
    </style:style>
    <style:style style:name="T73_11" style:family="text">
      <style:text-properties fo:font-size="10pt" style:font-name-asian="Arial" style:font-size-asian="10pt" style:font-name-complex="Arial" style:font-size-complex="10pt"/>
    </style:style>
    <style:style style:name="T73_12" style:family="text">
      <style:text-properties fo:font-size="10pt" style:font-name-asian="Arial" style:font-size-asian="10pt" style:font-name-complex="Arial" style:font-size-complex="10pt"/>
    </style:style>
    <style:style style:name="T73_13" style:family="text">
      <style:text-properties fo:font-size="10pt" style:font-name-asian="Arial" style:font-size-asian="10pt" style:font-name-complex="Arial" style:font-size-complex="10pt"/>
    </style:style>
    <style:style style:name="T73_14" style:family="text">
      <style:text-properties fo:font-size="10pt" style:font-name-asian="Arial" style:font-size-asian="10pt" style:font-name-complex="Arial" style:font-size-complex="10pt"/>
    </style:style>
    <style:style style:name="T73_15" style:family="text">
      <style:text-properties fo:font-size="10pt" style:font-name-asian="Arial" style:font-size-asian="10pt" style:font-name-complex="Arial" style:font-size-complex="10pt"/>
    </style:style>
    <style:style style:name="T73_16" style:family="text">
      <style:text-properties fo:font-size="10pt" style:font-name-asian="Arial" style:font-size-asian="10pt" style:font-name-complex="Arial" style:font-size-complex="10pt"/>
    </style:style>
    <style:style style:name="T73_17" style:family="text">
      <style:text-properties fo:font-size="10pt" style:font-name-asian="Arial" style:font-size-asian="10pt" style:font-name-complex="Arial" style:font-size-complex="10pt"/>
    </style:style>
    <style:style style:name="T73_18" style:family="text">
      <style:text-properties fo:font-size="10pt" style:font-name-asian="Arial" style:font-size-asian="10pt" style:font-name-complex="Arial" style:font-size-complex="10pt"/>
    </style:style>
    <style:style style:name="T73_19" style:family="text">
      <style:text-properties fo:font-size="10pt" style:font-name-asian="Arial" style:font-size-asian="10pt" style:font-name-complex="Arial" style:font-size-complex="10pt"/>
    </style:style>
    <style:style style:name="T73_20" style:family="text">
      <style:text-properties fo:font-size="10pt" style:font-name-asian="Arial" style:font-size-asian="10pt" style:font-name-complex="Arial" style:font-size-complex="10pt"/>
    </style:style>
    <style:style style:name="T73_21" style:family="text">
      <style:text-properties fo:font-size="10pt" style:font-name-asian="Arial" style:font-size-asian="10pt" style:font-name-complex="Arial" style:font-size-complex="10pt"/>
    </style:style>
    <style:style style:name="T73_22" style:family="text">
      <style:text-properties fo:font-size="10pt" style:font-name-asian="Arial" style:font-size-asian="10pt" style:font-name-complex="Arial" style:font-size-complex="10pt"/>
    </style:style>
    <style:style style:name="T73_23" style:family="text">
      <style:text-properties fo:font-size="10pt" style:font-name-asian="Arial" style:font-size-asian="10pt" style:font-name-complex="Arial" style:font-size-complex="10pt"/>
    </style:style>
    <style:style style:name="T73_24" style:family="text">
      <style:text-properties fo:font-size="10pt" style:font-name-asian="Arial" style:font-size-asian="10pt" style:font-name-complex="Arial" style:font-size-complex="10pt"/>
    </style:style>
    <style:style style:name="T73_25" style:family="text">
      <style:text-properties fo:font-size="10pt" style:font-name-asian="Arial" style:font-size-asian="10pt" style:font-name-complex="Arial" style:font-size-complex="10pt"/>
    </style:style>
    <style:style style:name="T73_26" style:family="text">
      <style:text-properties fo:font-size="10pt" style:font-name-asian="Arial" style:font-size-asian="10pt" style:font-name-complex="Arial" style:font-size-complex="10pt"/>
    </style:style>
    <style:style style:name="T73_27" style:family="text">
      <style:text-properties fo:font-size="10pt" style:font-name-asian="Arial" style:font-size-asian="10pt" style:font-name-complex="Arial" style:font-size-complex="10pt"/>
    </style:style>
    <style:style style:name="P74" style:family="paragraph" style:parent-style-name="Normal"/>
    <style:style style:name="T74_1" style:family="text">
      <style:text-properties fo:font-size="10pt" style:font-name-asian="Arial" style:font-size-asian="10pt" style:font-name-complex="Arial" style:font-size-complex="10pt"/>
    </style:style>
    <style:style style:name="P75" style:family="paragraph" style:parent-style-name="Normal">
      <style:paragraph-properties fo:text-align="justify" fo:line-height="100%" fo:margin-top="0cm" fo:margin-bottom="0cm" fo:margin-left="0cm" fo:margin-right="0cm" style:writing-mode="lr-tb" text:number-lines="true" text:line-number="1"/>
    </style:style>
    <style:style style:name="T75_1" style:family="text">
      <style:text-properties fo:font-size="10pt" style:font-name-asian="Arial" style:font-size-asian="10pt" style:font-name-complex="Arial" style:font-size-complex="10pt"/>
    </style:style>
    <style:style style:name="T75_2" style:family="text">
      <style:text-properties fo:font-size="10pt" style:font-name-asian="Arial" style:font-size-asian="10pt" style:font-name-complex="Arial" style:font-size-complex="10pt"/>
    </style:style>
    <style:style style:name="T75_3" style:family="text">
      <style:text-properties fo:font-size="10pt" style:font-name-asian="Arial" style:font-size-asian="10pt" style:font-name-complex="Arial" style:font-size-complex="10pt"/>
    </style:style>
    <style:style style:name="T75_4" style:family="text">
      <style:text-properties fo:font-size="10pt" style:font-name-asian="Arial" style:font-size-asian="10pt" style:font-name-complex="Arial" style:font-size-complex="10pt"/>
    </style:style>
    <style:style style:name="T75_5" style:family="text">
      <style:text-properties fo:font-size="10pt" style:font-name-asian="Arial" style:font-size-asian="10pt" style:font-name-complex="Arial" style:font-size-complex="10pt"/>
    </style:style>
    <style:style style:name="T75_6" style:family="text">
      <style:text-properties fo:font-size="10pt" style:font-name-asian="Arial" style:font-size-asian="10pt" style:font-name-complex="Arial" style:font-size-complex="10pt"/>
    </style:style>
    <style:style style:name="T75_7" style:family="text">
      <style:text-properties fo:font-size="10pt" style:font-name-asian="Arial" style:font-size-asian="10pt" style:font-name-complex="Arial" style:font-size-complex="10pt"/>
    </style:style>
    <style:style style:name="T75_8" style:family="text">
      <style:text-properties fo:font-size="10pt" style:font-name-asian="Arial" style:font-size-asian="10pt" style:font-name-complex="Arial" style:font-size-complex="10pt"/>
    </style:style>
    <style:style style:name="T75_9" style:family="text">
      <style:text-properties fo:font-size="10pt" style:font-name-asian="Arial" style:font-size-asian="10pt" style:font-name-complex="Arial" style:font-size-complex="10pt"/>
    </style:style>
    <style:style style:name="T75_10" style:family="text">
      <style:text-properties fo:font-size="10pt" style:font-name-asian="Arial" style:font-size-asian="10pt" style:font-name-complex="Arial" style:font-size-complex="10pt"/>
    </style:style>
    <style:style style:name="T75_11" style:family="text">
      <style:text-properties fo:font-size="10pt" style:font-name-asian="Arial" style:font-size-asian="10pt" style:font-name-complex="Arial" style:font-size-complex="10pt"/>
    </style:style>
    <style:style style:name="T75_12" style:family="text">
      <style:text-properties fo:font-size="10pt" style:font-name-asian="Arial" style:font-size-asian="10pt" style:font-name-complex="Arial" style:font-size-complex="10pt"/>
    </style:style>
    <style:style style:name="T75_13" style:family="text">
      <style:text-properties fo:font-size="10pt" style:font-name-asian="Arial" style:font-size-asian="10pt" style:font-name-complex="Arial" style:font-size-complex="10pt"/>
    </style:style>
    <style:style style:name="T75_14" style:family="text">
      <style:text-properties fo:font-size="10pt" style:font-name-asian="Arial" style:font-size-asian="10pt" style:font-name-complex="Arial" style:font-size-complex="10pt"/>
    </style:style>
    <style:style style:name="T75_15" style:family="text">
      <style:text-properties fo:font-size="10pt" style:font-name-asian="Arial" style:font-size-asian="10pt" style:font-name-complex="Arial" style:font-size-complex="10pt"/>
    </style:style>
    <style:style style:name="T75_16" style:family="text">
      <style:text-properties fo:font-size="10pt" style:font-name-asian="Arial" style:font-size-asian="10pt" style:font-name-complex="Arial" style:font-size-complex="10pt"/>
    </style:style>
    <style:style style:name="P76" style:family="paragraph" style:parent-style-name="Normal"/>
    <style:style style:name="T76_1" style:family="text">
      <style:text-properties fo:font-size="10pt" style:font-name-asian="Arial" style:font-size-asian="10pt" style:font-name-complex="Arial" style:font-size-complex="10pt"/>
    </style:style>
    <style:style style:name="P77" style:family="paragraph" style:parent-style-name="Normal"/>
    <style:style style:name="T77_1" style:family="text">
      <style:text-properties fo:font-size="10pt" style:font-name-asian="Arial" style:font-size-asian="10pt" style:font-name-complex="Arial" style:font-size-complex="10pt"/>
    </style:style>
    <style:style style:name="P78" style:family="paragraph" style:parent-style-name="Normal">
      <style:paragraph-properties fo:line-height="107%" fo:margin-bottom="0.282cm"/>
    </style:style>
    <style:style style:name="T78_1" style:family="text">
      <style:text-properties fo:font-size="11pt" style:font-name-asian="Arial" style:font-size-asian="11pt" style:font-name-complex="Arial" style:font-size-complex="11pt" fo:language="en" fo:country="US" fo:font-weight="bold" style:font-weight-asian="bold" style:font-weight-complex="bold"/>
    </style:style>
    <style:style style:name="Table4" style:family="table">
      <style:table-properties table:align="left" style:width="15.886cm" fo:margin-left="0cm"/>
    </style:style>
    <style:style style:name="Column15" style:family="table-column">
      <style:table-column-properties style:column-width="0.926cm"/>
    </style:style>
    <style:style style:name="Column16" style:family="table-column">
      <style:table-column-properties style:column-width="11.153cm"/>
    </style:style>
    <style:style style:name="Column17" style:family="table-column">
      <style:table-column-properties style:column-width="1.559cm"/>
    </style:style>
    <style:style style:name="Column18" style:family="table-column">
      <style:table-column-properties style:column-width="2.247cm"/>
    </style:style>
    <style:style style:name="Row9" style:family="table-row">
      <style:table-row-properties style:min-row-height="0.529cm"/>
    </style:style>
    <style:style style:name="Cell38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79" style:family="paragraph" style:parent-style-name="Normal">
      <style:paragraph-properties fo:text-align="justify" fo:line-height="100%" fo:margin-bottom="0cm">
        <style:tab-stops>
          <style:tab-stop style:type="left" style:leader-style="none" style:position="14.732cm"/>
        </style:tab-stops>
      </style:paragraph-properties>
    </style:style>
    <style:style style:name="T79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39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80" style:family="paragraph" style:parent-style-name="Normal">
      <style:paragraph-properties fo:text-align="justify" fo:line-height="100%" fo:margin-bottom="0cm">
        <style:tab-stops>
          <style:tab-stop style:type="left" style:leader-style="none" style:position="14.732cm"/>
        </style:tab-stops>
      </style:paragraph-properties>
    </style:style>
    <style:style style:name="T80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40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81" style:family="paragraph" style:parent-style-name="Normal">
      <style:paragraph-properties fo:text-align="justify" fo:line-height="100%" fo:margin-bottom="0cm">
        <style:tab-stops>
          <style:tab-stop style:type="left" style:leader-style="none" style:position="14.732cm"/>
        </style:tab-stops>
      </style:paragraph-properties>
    </style:style>
    <style:style style:name="T81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41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82" style:family="paragraph" style:parent-style-name="Normal">
      <style:paragraph-properties fo:text-align="center" fo:line-height="100%" fo:margin-bottom="0cm">
        <style:tab-stops>
          <style:tab-stop style:type="left" style:leader-style="none" style:position="14.732cm"/>
        </style:tab-stops>
      </style:paragraph-properties>
    </style:style>
    <style:style style:name="T82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Row10" style:family="table-row">
      <style:table-row-properties style:min-row-height="0.529cm"/>
    </style:style>
    <style:style style:name="Cell42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83" style:family="paragraph" style:parent-style-name="Normal">
      <style:paragraph-properties fo:text-align="justify" fo:line-height="100%" fo:margin-bottom="0cm">
        <style:tab-stops>
          <style:tab-stop style:type="left" style:leader-style="none" style:position="14.732cm"/>
        </style:tab-stops>
      </style:paragraph-properties>
    </style:style>
    <style:style style:name="T83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43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84" style:family="paragraph" style:parent-style-name="Normal">
      <style:paragraph-properties fo:text-align="left" fo:line-height="100%" fo:margin-top="0cm" fo:margin-bottom="0cm" fo:margin-left="0cm" fo:margin-right="0cm" style:writing-mode="lr-tb" text:number-lines="true" text:line-number="1"/>
    </style:style>
    <style:style style:name="T84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84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84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84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84_5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84_6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84_7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84_8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84_9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84_10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84_1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84_1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84_1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84_1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84_15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84_16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84_17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84_18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84_19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84_20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84_2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84_2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84_2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44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85" style:family="paragraph" style:parent-style-name="Normal">
      <style:paragraph-properties fo:text-align="justify" fo:line-height="100%" fo:margin-bottom="0cm">
        <style:tab-stops>
          <style:tab-stop style:type="left" style:leader-style="none" style:position="14.732cm"/>
        </style:tab-stops>
      </style:paragraph-properties>
    </style:style>
    <style:style style:name="T85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45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86" style:family="paragraph" style:parent-style-name="Normal">
      <style:paragraph-properties fo:line-height="100%" fo:margin-bottom="0cm">
        <style:tab-stops>
          <style:tab-stop style:type="left" style:leader-style="none" style:position="14.732cm"/>
        </style:tab-stops>
      </style:paragraph-properties>
    </style:style>
    <style:style style:name="T86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Row11" style:family="table-row">
      <style:table-row-properties style:min-row-height="0.529cm"/>
    </style:style>
    <style:style style:name="Cell46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87" style:family="paragraph" style:parent-style-name="Normal">
      <style:paragraph-properties fo:text-align="justify" fo:line-height="100%" fo:margin-bottom="0cm"/>
    </style:style>
    <style:style style:name="T87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47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88" style:family="paragraph" style:parent-style-name="Normal">
      <style:paragraph-properties fo:line-height="100%" fo:margin-bottom="0cm"/>
    </style:style>
    <style:style style:name="T88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88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48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89" style:family="paragraph" style:parent-style-name="Normal">
      <style:paragraph-properties fo:text-align="justify" fo:line-height="100%" fo:margin-bottom="0cm"/>
    </style:style>
    <style:style style:name="T89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49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90" style:family="paragraph" style:parent-style-name="Normal">
      <style:paragraph-properties fo:line-height="100%" fo:margin-bottom="0cm"/>
    </style:style>
    <style:style style:name="T90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Row12" style:family="table-row">
      <style:table-row-properties style:min-row-height="0.529cm"/>
    </style:style>
    <style:style style:name="Cell50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91" style:family="paragraph" style:parent-style-name="Normal">
      <style:paragraph-properties fo:text-align="justify" fo:line-height="100%" fo:margin-bottom="0cm"/>
    </style:style>
    <style:style style:name="T91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51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92" style:family="paragraph" style:parent-style-name="Normal">
      <style:paragraph-properties fo:line-height="100%" fo:margin-bottom="0cm"/>
    </style:style>
    <style:style style:name="T92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normal" style:font-weight-asian="normal" style:font-weight-complex="normal"/>
    </style:style>
    <style:style style:name="T92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92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92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92_5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92_6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92_7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92_8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92_9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52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93" style:family="paragraph" style:parent-style-name="Normal">
      <style:paragraph-properties fo:text-align="justify" fo:line-height="100%" fo:margin-bottom="0cm"/>
    </style:style>
    <style:style style:name="T93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53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94" style:family="paragraph" style:parent-style-name="Normal">
      <style:paragraph-properties fo:line-height="100%" fo:margin-bottom="0cm"/>
    </style:style>
    <style:style style:name="T94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95" style:family="paragraph" style:parent-style-name="Normal">
      <style:paragraph-properties fo:line-height="107%" fo:margin-bottom="0.282cm"/>
    </style:style>
    <style:style style:name="T95_1" style:family="text">
      <style:text-properties fo:font-size="10pt" style:font-name-asian="Arial" style:font-size-asian="10pt" style:font-name-complex="Arial" style:font-size-complex="10pt"/>
    </style:style>
    <style:style style:name="P96" style:family="paragraph" style:parent-style-name="Normal"/>
    <style:style style:name="T96_1" style:family="text">
      <style:text-properties fo:font-size="11pt" style:font-name-asian="Arial" style:font-size-asian="11pt" style:font-name-complex="Arial" style:font-size-complex="11pt" fo:language="en" fo:country="US" fo:font-weight="bold" style:font-weight-asian="bold" style:font-weight-complex="bold"/>
    </style:style>
    <style:style style:name="P97" style:family="paragraph" style:parent-style-name="Normal"/>
    <style:style style:name="T97_1" style:family="text">
      <style:text-properties fo:font-size="11pt" style:font-name-asian="Arial" style:font-size-asian="11pt" style:font-name-complex="Arial" style:font-size-complex="11pt" fo:language="en" fo:country="US" fo:font-weight="bold" style:font-weight-asian="bold" style:font-weight-complex="bold"/>
    </style:style>
    <style:style style:name="Table5" style:family="table">
      <style:table-properties table:align="left" style:width="15.886cm" fo:margin-left="0cm"/>
    </style:style>
    <style:style style:name="Column19" style:family="table-column">
      <style:table-column-properties style:column-width="0.873cm"/>
    </style:style>
    <style:style style:name="Column20" style:family="table-column">
      <style:table-column-properties style:column-width="11.418cm"/>
    </style:style>
    <style:style style:name="Column21" style:family="table-column">
      <style:table-column-properties style:column-width="1.586cm"/>
    </style:style>
    <style:style style:name="Column22" style:family="table-column">
      <style:table-column-properties style:column-width="2.009cm"/>
    </style:style>
    <style:style style:name="Row13" style:family="table-row">
      <style:table-row-properties style:min-row-height="0.529cm"/>
    </style:style>
    <style:style style:name="Cell54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98" style:family="paragraph" style:parent-style-name="Normal">
      <style:paragraph-properties fo:text-align="justify" fo:line-height="100%" fo:margin-bottom="0cm">
        <style:tab-stops>
          <style:tab-stop style:type="left" style:leader-style="none" style:position="14.732cm"/>
        </style:tab-stops>
      </style:paragraph-properties>
    </style:style>
    <style:style style:name="T98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55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99" style:family="paragraph" style:parent-style-name="Normal">
      <style:paragraph-properties fo:text-align="justify" fo:line-height="100%" fo:margin-bottom="0cm">
        <style:tab-stops>
          <style:tab-stop style:type="left" style:leader-style="none" style:position="14.732cm"/>
        </style:tab-stops>
      </style:paragraph-properties>
    </style:style>
    <style:style style:name="T99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56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100" style:family="paragraph" style:parent-style-name="Normal">
      <style:paragraph-properties fo:text-align="justify" fo:line-height="100%" fo:margin-bottom="0cm">
        <style:tab-stops>
          <style:tab-stop style:type="left" style:leader-style="none" style:position="14.732cm"/>
        </style:tab-stops>
      </style:paragraph-properties>
    </style:style>
    <style:style style:name="T100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57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101" style:family="paragraph" style:parent-style-name="Normal">
      <style:paragraph-properties fo:text-align="justify" fo:line-height="100%" fo:margin-bottom="0cm">
        <style:tab-stops>
          <style:tab-stop style:type="left" style:leader-style="none" style:position="14.732cm"/>
        </style:tab-stops>
      </style:paragraph-properties>
    </style:style>
    <style:style style:name="T101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Row14" style:family="table-row">
      <style:table-row-properties style:min-row-height="0.529cm"/>
    </style:style>
    <style:style style:name="Cell58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102" style:family="paragraph" style:parent-style-name="Normal">
      <style:paragraph-properties fo:text-align="justify" fo:line-height="100%" fo:margin-bottom="0cm">
        <style:tab-stops>
          <style:tab-stop style:type="left" style:leader-style="none" style:position="14.732cm"/>
        </style:tab-stops>
      </style:paragraph-properties>
    </style:style>
    <style:style style:name="T102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59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103" style:family="paragraph" style:parent-style-name="Normal">
      <style:paragraph-properties fo:line-height="100%" fo:margin-bottom="0cm"/>
    </style:style>
    <style:style style:name="T103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104" style:family="paragraph" style:parent-style-name="Normal">
      <style:paragraph-properties fo:line-height="100%" fo:margin-bottom="0cm">
        <style:tab-stops>
          <style:tab-stop style:type="left" style:leader-style="none" style:position="6.165cm"/>
        </style:tab-stops>
      </style:paragraph-properties>
    </style:style>
    <style:style style:name="T104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104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04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60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105" style:family="paragraph" style:parent-style-name="Normal">
      <style:paragraph-properties fo:text-align="justify" fo:line-height="100%" fo:margin-bottom="0cm">
        <style:tab-stops>
          <style:tab-stop style:type="left" style:leader-style="none" style:position="14.732cm"/>
        </style:tab-stops>
      </style:paragraph-properties>
    </style:style>
    <style:style style:name="T105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61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106" style:family="paragraph" style:parent-style-name="Normal">
      <style:paragraph-properties fo:text-align="center" fo:line-height="100%" fo:margin-bottom="0cm">
        <style:tab-stops>
          <style:tab-stop style:type="left" style:leader-style="none" style:position="14.732cm"/>
        </style:tab-stops>
      </style:paragraph-properties>
    </style:style>
    <style:style style:name="T106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107" style:family="paragraph" style:parent-style-name="Normal">
      <style:paragraph-properties fo:text-align="justify" fo:line-height="100%" fo:margin-bottom="0cm">
        <style:tab-stops>
          <style:tab-stop style:type="left" style:leader-style="none" style:position="14.732cm"/>
        </style:tab-stops>
      </style:paragraph-properties>
    </style:style>
    <style:style style:name="T107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108" style:family="paragraph" style:parent-style-name="Normal">
      <style:paragraph-properties fo:text-align="justify" fo:line-height="100%" fo:margin-bottom="0cm">
        <style:tab-stops>
          <style:tab-stop style:type="left" style:leader-style="none" style:position="14.732cm"/>
        </style:tab-stops>
      </style:paragraph-properties>
    </style:style>
    <style:style style:name="T108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Row15" style:family="table-row">
      <style:table-row-properties style:min-row-height="0.529cm"/>
    </style:style>
    <style:style style:name="Cell62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109" style:family="paragraph" style:parent-style-name="Normal">
      <style:paragraph-properties fo:text-align="justify" fo:line-height="100%" fo:margin-bottom="0cm"/>
    </style:style>
    <style:style style:name="T109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63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110" style:family="paragraph" style:parent-style-name="Normal">
      <style:paragraph-properties fo:line-height="100%" fo:margin-bottom="0cm"/>
    </style:style>
    <style:style style:name="T110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111" style:family="paragraph" style:parent-style-name="Normal">
      <style:paragraph-properties fo:line-height="100%" fo:margin-bottom="0cm">
        <style:tab-stops>
          <style:tab-stop style:type="left" style:leader-style="none" style:position="6.165cm"/>
        </style:tab-stops>
      </style:paragraph-properties>
    </style:style>
    <style:style style:name="T111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111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112" style:family="paragraph" style:parent-style-name="Normal">
      <style:paragraph-properties fo:line-height="100%" fo:margin-bottom="0cm"/>
    </style:style>
    <style:style style:name="T112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64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113" style:family="paragraph" style:parent-style-name="Normal">
      <style:paragraph-properties fo:text-align="justify" fo:line-height="100%" fo:margin-bottom="0cm"/>
    </style:style>
    <style:style style:name="T113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65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114" style:family="paragraph" style:parent-style-name="Normal">
      <style:paragraph-properties fo:text-align="center" fo:line-height="100%" fo:margin-bottom="0cm"/>
    </style:style>
    <style:style style:name="T114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Row16" style:family="table-row">
      <style:table-row-properties style:min-row-height="0.529cm"/>
    </style:style>
    <style:style style:name="Cell66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115" style:family="paragraph" style:parent-style-name="Normal">
      <style:paragraph-properties fo:text-align="justify" fo:line-height="100%" fo:margin-bottom="0cm"/>
    </style:style>
    <style:style style:name="T115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67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116" style:family="paragraph" style:parent-style-name="Normal">
      <style:paragraph-properties fo:line-height="100%" fo:margin-bottom="0cm"/>
    </style:style>
    <style:style style:name="T116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117" style:family="paragraph" style:parent-style-name="Normal">
      <style:paragraph-properties fo:line-height="100%" fo:margin-bottom="0cm"/>
    </style:style>
    <style:style style:name="T117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117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17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17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17_5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17_6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68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118" style:family="paragraph" style:parent-style-name="Normal">
      <style:paragraph-properties fo:text-align="justify" fo:line-height="100%" fo:margin-bottom="0cm"/>
    </style:style>
    <style:style style:name="T118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69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119" style:family="paragraph" style:parent-style-name="Normal">
      <style:paragraph-properties fo:text-align="center" fo:line-height="100%" fo:margin-bottom="0cm"/>
    </style:style>
    <style:style style:name="T119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Row17" style:family="table-row">
      <style:table-row-properties style:min-row-height="0.529cm"/>
    </style:style>
    <style:style style:name="Cell70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120" style:family="paragraph" style:parent-style-name="Normal">
      <style:paragraph-properties fo:text-align="justify" fo:line-height="100%" fo:margin-bottom="0cm"/>
    </style:style>
    <style:style style:name="T120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71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121" style:family="paragraph" style:parent-style-name="Normal">
      <style:paragraph-properties fo:line-height="100%" fo:margin-bottom="0cm"/>
    </style:style>
    <style:style style:name="T121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122" style:family="paragraph" style:parent-style-name="Normal">
      <style:paragraph-properties fo:line-height="100%" fo:margin-bottom="0cm"/>
    </style:style>
    <style:style style:name="T122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122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72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123" style:family="paragraph" style:parent-style-name="Normal">
      <style:paragraph-properties fo:text-align="justify" fo:line-height="100%" fo:margin-bottom="0cm"/>
    </style:style>
    <style:style style:name="T123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73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124" style:family="paragraph" style:parent-style-name="Normal">
      <style:paragraph-properties fo:text-align="center" fo:line-height="100%" fo:margin-bottom="0cm"/>
    </style:style>
    <style:style style:name="T124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Row18" style:family="table-row">
      <style:table-row-properties style:min-row-height="0.529cm"/>
    </style:style>
    <style:style style:name="Cell74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125" style:family="paragraph" style:parent-style-name="Normal">
      <style:paragraph-properties fo:text-align="justify" fo:line-height="100%" fo:margin-bottom="0cm"/>
    </style:style>
    <style:style style:name="T125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75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126" style:family="paragraph" style:parent-style-name="Normal">
      <style:paragraph-properties fo:line-height="100%" fo:margin-bottom="0cm"/>
    </style:style>
    <style:style style:name="T126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127" style:family="paragraph" style:parent-style-name="Normal">
      <style:paragraph-properties fo:line-height="100%" fo:margin-bottom="0cm"/>
    </style:style>
    <style:style style:name="T127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127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76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128" style:family="paragraph" style:parent-style-name="Normal">
      <style:paragraph-properties fo:text-align="justify" fo:line-height="100%" fo:margin-bottom="0cm"/>
    </style:style>
    <style:style style:name="T128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77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129" style:family="paragraph" style:parent-style-name="Normal">
      <style:paragraph-properties fo:text-align="center" fo:line-height="100%" fo:margin-bottom="0cm"/>
    </style:style>
    <style:style style:name="T129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Row19" style:family="table-row">
      <style:table-row-properties style:min-row-height="0.529cm"/>
    </style:style>
    <style:style style:name="Cell78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130" style:family="paragraph" style:parent-style-name="Normal">
      <style:paragraph-properties fo:text-align="justify" fo:line-height="100%" fo:margin-bottom="0cm"/>
    </style:style>
    <style:style style:name="T130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79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131" style:family="paragraph" style:parent-style-name="Normal">
      <style:paragraph-properties fo:line-height="100%" fo:margin-bottom="0cm"/>
    </style:style>
    <style:style style:name="T131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132" style:family="paragraph" style:parent-style-name="Normal">
      <style:paragraph-properties fo:line-height="100%" fo:margin-bottom="0cm"/>
    </style:style>
    <style:style style:name="T132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132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80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133" style:family="paragraph" style:parent-style-name="Normal">
      <style:paragraph-properties fo:text-align="justify" fo:line-height="100%" fo:margin-bottom="0cm"/>
    </style:style>
    <style:style style:name="T133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81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134" style:family="paragraph" style:parent-style-name="Normal">
      <style:paragraph-properties fo:text-align="center" fo:line-height="100%" fo:margin-bottom="0cm"/>
    </style:style>
    <style:style style:name="T134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135" style:family="paragraph" style:parent-style-name="Normal"/>
    <style:style style:name="P136" style:family="paragraph" style:parent-style-name="Normal">
      <style:paragraph-properties fo:line-height="108%" fo:margin-bottom="0.282cm"/>
      <style:text-properties fo:font-size="10pt" style:font-size-asian="10pt" style:font-name-complex="Arial" style:font-size-complex="10pt"/>
    </style:style>
    <style:style style:name="P137" style:family="paragraph" style:parent-style-name="Heading_20_2">
      <style:paragraph-properties fo:background-color="#d9e2f3" fo:padding-top="0.035cm" fo:border-top="#000000 0.018cm solid" fo:margin-top="0cm" fo:padding-bottom="0.035cm" fo:border-bottom="#000000 0.018cm solid" fo:padding-left="0.141cm" fo:border-left="#000000 0.018cm solid" fo:padding-right="0.141cm" fo:border-right="#000000 0.018cm solid"/>
    </style:style>
    <style:style style:name="T137_1" style:family="text">
      <style:text-properties fo:font-style="normal" style:font-style-asian="normal"/>
    </style:style>
    <style:style style:name="P138" style:family="paragraph" style:parent-style-name="Normal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139" style:family="paragraph" style:parent-style-name="Normal"/>
    <style:style style:name="T139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139_2" style:family="text"/>
    <style:style style:name="T139_3" style:family="text" style:parent-style-name="Internet_20_link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139_4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140" style:family="paragraph" style:parent-style-name="Normal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141" style:family="paragraph" style:parent-style-name="Normal">
      <style:paragraph-properties fo:text-align="justify" fo:line-height="107%" fo:margin-bottom="0.282cm"/>
    </style:style>
    <style:style style:name="T141_1" style:family="text">
      <style:text-properties fo:font-size="10pt" style:font-name-asian="Arial" style:font-size-asian="10pt" style:font-name-complex="Arial" style:font-size-complex="10pt"/>
    </style:style>
    <style:style style:name="P142" style:family="paragraph" style:parent-style-name="Normal">
      <style:paragraph-properties fo:text-align="justify" fo:line-height="107%" fo:margin-top="0.212cm" fo:margin-bottom="0.282cm" fo:margin-left="1cm"/>
    </style:style>
    <style:style style:name="T142_1" style:family="text">
      <style:text-properties fo:color="#0070c0" fo:font-size="10pt" style:font-name-asian="Arial" style:font-size-asian="10pt" style:font-name-complex="Arial" style:font-size-complex="10pt" fo:font-weight="bold" style:font-weight-asian="bold" style:font-weight-complex="bold"/>
    </style:style>
    <style:style style:name="T142_2" style:family="text">
      <style:text-properties fo:color="#0070c0" fo:font-size="10pt" style:font-name-asian="Arial" style:font-size-asian="10pt" style:font-name-complex="Arial" style:font-size-complex="10pt"/>
    </style:style>
    <style:style style:name="T142_3" style:family="text">
      <style:text-properties fo:font-size="10pt" style:font-name-asian="Arial" style:font-size-asian="10pt" style:font-name-complex="Arial" style:font-size-complex="10pt"/>
    </style:style>
    <style:style style:name="T142_4" style:family="text">
      <style:text-properties fo:font-size="10pt" style:font-name-asian="Arial" style:font-size-asian="10pt" style:font-name-complex="Arial" style:font-size-complex="10pt"/>
    </style:style>
    <style:style style:name="T142_5" style:family="text">
      <style:text-properties fo:font-size="10pt" style:font-name-asian="Arial" style:font-size-asian="10pt" style:font-name-complex="Arial" style:font-size-complex="10pt"/>
    </style:style>
    <style:style style:name="P143" style:family="paragraph" style:parent-style-name="Normal">
      <style:paragraph-properties fo:text-align="justify" fo:line-height="107%" fo:margin-top="0.212cm" fo:margin-bottom="0.282cm" fo:margin-left="1cm"/>
    </style:style>
    <style:style style:name="T143_1" style:family="text">
      <style:text-properties fo:color="#0070c0" fo:font-size="10pt" style:font-name-asian="Arial" style:font-size-asian="10pt" style:font-name-complex="Arial" style:font-size-complex="10pt" fo:font-weight="bold" style:font-weight-asian="bold" style:font-weight-complex="bold"/>
    </style:style>
    <style:style style:name="T143_2" style:family="text">
      <style:text-properties fo:color="#0070c0" fo:font-size="10pt" style:font-name-asian="Arial" style:font-size-asian="10pt" style:font-name-complex="Arial" style:font-size-complex="10pt"/>
    </style:style>
    <style:style style:name="T143_3" style:family="text">
      <style:text-properties fo:font-size="10pt" style:font-name-asian="Arial" style:font-size-asian="10pt" style:font-name-complex="Arial" style:font-size-complex="10pt"/>
    </style:style>
    <style:style style:name="P144" style:family="paragraph" style:parent-style-name="Normal">
      <style:paragraph-properties fo:text-align="justify" fo:line-height="107%" fo:margin-top="0.212cm" fo:margin-bottom="0.282cm" fo:margin-left="1cm"/>
    </style:style>
    <style:style style:name="T144_1" style:family="text">
      <style:text-properties fo:color="#0070c0" fo:font-size="10pt" style:font-name-asian="Arial" style:font-size-asian="10pt" style:font-name-complex="Arial" style:font-size-complex="10pt" fo:font-weight="bold" style:font-weight-asian="bold" style:font-weight-complex="bold"/>
    </style:style>
    <style:style style:name="T144_2" style:family="text">
      <style:text-properties fo:color="#0070c0" fo:font-size="10pt" style:font-name-asian="Arial" style:font-size-asian="10pt" style:font-name-complex="Arial" style:font-size-complex="10pt"/>
    </style:style>
    <style:style style:name="T144_3" style:family="text">
      <style:text-properties fo:font-size="10pt" style:font-name-asian="Arial" style:font-size-asian="10pt" style:font-name-complex="Arial" style:font-size-complex="10pt"/>
    </style:style>
    <style:style style:name="P145" style:family="paragraph" style:parent-style-name="Normal">
      <style:paragraph-properties fo:text-align="justify" fo:line-height="107%" fo:margin-top="0.212cm" fo:margin-bottom="0.282cm" fo:margin-left="1cm"/>
    </style:style>
    <style:style style:name="T145_1" style:family="text">
      <style:text-properties fo:color="#0070c0" fo:font-size="10pt" style:font-name-asian="Arial" style:font-size-asian="10pt" style:font-name-complex="Arial" style:font-size-complex="10pt" fo:font-weight="bold" style:font-weight-asian="bold" style:font-weight-complex="bold"/>
    </style:style>
    <style:style style:name="T145_2" style:family="text">
      <style:text-properties fo:font-size="10pt" style:font-name-asian="Arial" style:font-size-asian="10pt" style:font-name-complex="Arial" style:font-size-complex="10pt"/>
    </style:style>
    <style:style style:name="T145_3" style:family="text">
      <style:text-properties fo:color="#0070c0" fo:font-size="10pt" style:font-name-asian="Arial" style:font-size-asian="10pt" style:font-name-complex="Arial" style:font-size-complex="10pt" fo:font-weight="bold" style:font-weight-asian="bold" style:font-weight-complex="bold"/>
    </style:style>
    <style:style style:name="T145_4" style:family="text">
      <style:text-properties fo:font-size="10pt" style:font-name-asian="Arial" style:font-size-asian="10pt" style:font-name-complex="Arial" style:font-size-complex="10pt"/>
    </style:style>
    <style:style style:name="T145_5" style:family="text">
      <style:text-properties fo:font-size="10pt" style:font-name-asian="Arial" style:font-size-asian="10pt" style:font-name-complex="Arial" style:font-size-complex="10pt"/>
    </style:style>
    <style:style style:name="T145_6" style:family="text">
      <style:text-properties fo:color="#0070c0" fo:font-size="10pt" style:font-name-asian="Arial" style:font-size-asian="10pt" style:font-name-complex="Arial" style:font-size-complex="10pt" fo:font-weight="bold" style:font-weight-asian="bold" style:font-weight-complex="bold"/>
    </style:style>
    <style:style style:name="T145_7" style:family="text">
      <style:text-properties fo:font-size="10pt" style:font-name-asian="Arial" style:font-size-asian="10pt" style:font-name-complex="Arial" style:font-size-complex="10pt"/>
    </style:style>
    <style:style style:name="T145_8" style:family="text">
      <style:text-properties fo:font-size="10pt" style:font-name-asian="Arial" style:font-size-asian="10pt" style:font-name-complex="Arial" style:font-size-complex="10pt"/>
    </style:style>
    <style:style style:name="T145_9" style:family="text">
      <style:text-properties fo:font-size="10pt" style:font-name-asian="Arial" style:font-size-asian="10pt" style:font-name-complex="Arial" style:font-size-complex="10pt"/>
    </style:style>
    <style:style style:name="T145_10" style:family="text">
      <style:text-properties fo:font-size="10pt" style:font-name-asian="Arial" style:font-size-asian="10pt" style:font-name-complex="Arial" style:font-size-complex="10pt"/>
    </style:style>
    <style:style style:name="P146" style:family="paragraph" style:parent-style-name="Normal">
      <style:paragraph-properties fo:text-align="justify" fo:line-height="107%" fo:margin-top="0.212cm" fo:margin-bottom="0.282cm" fo:margin-left="1cm"/>
    </style:style>
    <style:style style:name="T146_1" style:family="text">
      <style:text-properties fo:color="#0070c0" fo:font-size="10pt" style:font-name-asian="Arial" style:font-size-asian="10pt" style:font-name-complex="Arial" style:font-size-complex="10pt" fo:font-weight="bold" style:font-weight-asian="bold" style:font-weight-complex="bold"/>
    </style:style>
    <style:style style:name="T146_2" style:family="text">
      <style:text-properties fo:font-size="10pt" style:font-name-asian="Arial" style:font-size-asian="10pt" style:font-name-complex="Arial" style:font-size-complex="10pt"/>
    </style:style>
    <style:style style:name="P147" style:family="paragraph" style:parent-style-name="Normal">
      <style:paragraph-properties fo:text-align="justify" fo:line-height="107%" fo:margin-top="0.212cm" fo:margin-bottom="0.282cm" fo:margin-left="1cm"/>
    </style:style>
    <style:style style:name="T147_1" style:family="text">
      <style:text-properties fo:color="#0070c0" fo:font-size="10pt" style:font-name-asian="Arial" style:font-size-asian="10pt" style:font-name-complex="Arial" style:font-size-complex="10pt" fo:font-weight="bold" style:font-weight-asian="bold" style:font-weight-complex="bold"/>
    </style:style>
    <style:style style:name="T147_2" style:family="text">
      <style:text-properties fo:font-size="10pt" style:font-name-asian="Arial" style:font-size-asian="10pt" style:font-name-complex="Arial" style:font-size-complex="10pt"/>
    </style:style>
    <style:style style:name="P148" style:family="paragraph" style:parent-style-name="Normal">
      <style:paragraph-properties fo:text-align="justify"/>
    </style:style>
    <style:style style:name="T148_1" style:family="text">
      <style:text-properties fo:font-size="10pt" style:font-name-asian="Arial" style:font-size-asian="10pt" style:font-name-complex="Arial" style:font-size-complex="10pt"/>
    </style:style>
    <style:style style:name="T148_2" style:family="text">
      <style:text-properties fo:font-size="10pt" style:font-name-asian="Arial" style:font-size-asian="10pt" style:font-name-complex="Arial" style:font-size-complex="10pt"/>
    </style:style>
    <style:style style:name="T148_3" style:family="text">
      <style:text-properties fo:font-size="10pt" style:font-name-asian="Arial" style:font-size-asian="10pt" style:font-name-complex="Arial" style:font-size-complex="10pt" fo:language="en" fo:country="US"/>
    </style:style>
    <style:style style:name="T148_4" style:family="text">
      <style:text-properties fo:font-size="10pt" style:font-name-asian="Arial" style:font-size-asian="10pt" style:font-name-complex="Arial" style:font-size-complex="10pt" fo:language="en" fo:country="US"/>
    </style:style>
    <style:style style:name="T148_5" style:family="text">
      <style:text-properties fo:font-size="10pt" style:font-name-asian="Arial" style:font-size-asian="10pt" style:font-name-complex="Arial" style:font-size-complex="10pt" fo:language="en" fo:country="US"/>
    </style:style>
    <style:style style:name="P149" style:family="paragraph" style:parent-style-name="Normal"/>
    <style:style style:name="T149_1" style:family="text">
      <style:text-properties fo:font-size="10pt" style:font-name-asian="Arial" style:font-size-asian="10pt" style:font-name-complex="Arial" style:font-size-complex="10pt" fo:language="en" fo:country="US"/>
    </style:style>
    <style:style style:name="P150" style:family="paragraph" style:parent-style-name="Normal">
      <style:paragraph-properties fo:text-align="justify"/>
    </style:style>
    <style:style style:name="T150_1" style:family="text">
      <style:text-properties fo:font-size="10pt" style:font-name-asian="Arial" style:font-size-asian="10pt" style:font-name-complex="Arial" style:font-size-complex="10pt" fo:language="en" fo:country="US"/>
    </style:style>
    <style:style style:name="T150_2" style:family="text">
      <style:text-properties fo:font-size="10pt" style:font-name-asian="Arial" style:font-size-asian="10pt" style:font-name-complex="Arial" style:font-size-complex="10pt"/>
    </style:style>
    <style:style style:name="T150_3" style:family="text" style:parent-style-name="Normal">
      <style:text-properties fo:font-size="10pt" style:font-name-asian="Arial" style:font-size-asian="10pt" style:font-name-complex="Arial" style:font-size-complex="10pt"/>
    </style:style>
    <style:style style:name="P151" style:family="paragraph" style:parent-style-name="Footnote_20_text"/>
    <style:style style:name="T151_1" style:family="text"/>
    <style:style style:name="T151_2" style:family="text">
      <style:text-properties fo:font-size="9pt" style:font-name-asian="Arial" style:font-size-asian="9pt" style:font-name-complex="Arial" style:font-size-complex="9pt"/>
    </style:style>
    <style:style style:name="T151_3" style:family="text">
      <style:text-properties fo:font-size="10pt" style:font-name-asian="Arial" style:font-size-asian="10pt" style:font-name-complex="Arial" style:font-size-complex="10pt"/>
    </style:style>
    <style:style style:name="T151_4" style:family="text" style:parent-style-name="Normal">
      <style:text-properties fo:font-size="10pt" style:font-name-asian="Arial" style:font-size-asian="10pt" style:font-name-complex="Arial" style:font-size-complex="10pt"/>
    </style:style>
    <style:style style:name="P152" style:family="paragraph" style:parent-style-name="Footnote_20_text"/>
    <style:style style:name="T152_1" style:family="text"/>
    <style:style style:name="T152_2" style:family="text">
      <style:text-properties fo:font-size="9pt" style:font-name-asian="Arial" style:font-size-asian="9pt" style:font-name-complex="Arial" style:font-size-complex="9pt"/>
    </style:style>
    <style:style style:name="T152_3" style:family="text">
      <style:text-properties fo:font-size="10pt" style:font-name-asian="Arial" style:font-size-asian="10pt" style:font-name-complex="Arial" style:font-size-complex="10pt"/>
    </style:style>
    <style:style style:name="T152_4" style:family="text" style:parent-style-name="Normal">
      <style:text-properties fo:font-size="10pt" style:font-name-asian="Arial" style:font-size-asian="10pt" style:font-name-complex="Arial" style:font-size-complex="10pt"/>
    </style:style>
    <style:style style:name="P153" style:family="paragraph" style:parent-style-name="Footnote_20_text"/>
    <style:style style:name="T153_1" style:family="text"/>
    <style:style style:name="T153_2" style:family="text">
      <style:text-properties fo:font-size="9pt" style:font-name-asian="Arial" style:font-size-asian="9pt" style:font-name-complex="Arial" style:font-size-complex="9pt"/>
    </style:style>
    <style:style style:name="T153_3" style:family="text">
      <style:text-properties fo:font-size="10pt" style:font-name-asian="Arial" style:font-size-asian="10pt" style:font-name-complex="Arial" style:font-size-complex="10pt"/>
    </style:style>
    <style:style style:name="T153_4" style:family="text" style:parent-style-name="Normal">
      <style:text-properties fo:font-size="10pt" style:font-name-asian="Arial" style:font-size-asian="10pt" style:font-name-complex="Arial" style:font-size-complex="10pt"/>
    </style:style>
    <style:style style:name="P154" style:family="paragraph" style:parent-style-name="Footnote_20_text"/>
    <style:style style:name="T154_1" style:family="text"/>
    <style:style style:name="T154_2" style:family="text">
      <style:text-properties fo:font-size="9pt" style:font-name-asian="Arial" style:font-size-asian="9pt" style:font-name-complex="Arial" style:font-size-complex="9pt"/>
    </style:style>
    <style:style style:name="T154_3" style:family="text">
      <style:text-properties fo:font-size="10pt" style:font-name-asian="Arial" style:font-size-asian="10pt" style:font-name-complex="Arial" style:font-size-complex="10pt"/>
    </style:style>
    <style:style style:name="T154_4" style:family="text">
      <style:text-properties fo:font-size="10pt" style:font-name-asian="Arial" style:font-size-asian="10pt" style:font-name-complex="Arial" style:font-size-complex="10pt"/>
    </style:style>
    <style:style style:name="T154_5" style:family="text">
      <style:text-properties fo:font-size="10pt" style:font-name-asian="Arial" style:font-size-asian="10pt" style:font-name-complex="Arial" style:font-size-complex="10pt"/>
    </style:style>
    <style:style style:name="T154_6" style:family="text">
      <style:text-properties fo:font-size="10pt" style:font-name-asian="Arial" style:font-size-asian="10pt" style:font-name-complex="Arial" style:font-size-complex="10pt"/>
    </style:style>
    <style:style style:name="T154_7" style:family="text">
      <style:text-properties fo:font-size="10pt" style:font-name-asian="Arial" style:font-size-asian="10pt" style:font-name-complex="Arial" style:font-size-complex="10pt"/>
    </style:style>
    <style:style style:name="T154_8" style:family="text">
      <style:text-properties fo:font-size="10pt" style:font-name-asian="Arial" style:font-size-asian="10pt" style:font-name-complex="Arial" style:font-size-complex="10pt"/>
    </style:style>
    <style:style style:name="T154_9" style:family="text">
      <style:text-properties fo:font-size="10pt" style:font-name-asian="Arial" style:font-size-asian="10pt" style:font-name-complex="Arial" style:font-size-complex="10pt"/>
    </style:style>
    <style:style style:name="T154_10" style:family="text">
      <style:text-properties fo:font-size="10pt" style:font-name-asian="Arial" style:font-size-asian="10pt" style:font-name-complex="Arial" style:font-size-complex="10pt"/>
    </style:style>
    <style:style style:name="T154_11" style:family="text" style:parent-style-name="Normal">
      <style:text-properties fo:font-size="10pt" style:font-name-asian="Arial" style:font-size-asian="10pt" style:font-name-complex="Arial" style:font-size-complex="10pt"/>
    </style:style>
    <style:style style:name="P155" style:family="paragraph" style:parent-style-name="Footnote_20_text">
      <style:paragraph-properties style:writing-mode="lr-tb"/>
    </style:style>
    <style:style style:name="T155_1" style:family="text">
      <style:text-properties fo:font-size="9pt" style:font-size-asian="9pt" style:font-size-complex="9pt"/>
    </style:style>
    <style:style style:name="T155_2" style:family="text">
      <style:text-properties fo:font-size="9pt" style:font-size-asian="9pt" style:font-size-complex="9pt"/>
    </style:style>
    <style:style style:name="T155_3" style:family="text">
      <style:text-properties fo:font-size="9pt" style:font-size-asian="9pt" style:font-size-complex="9pt"/>
    </style:style>
    <style:style style:name="T155_4" style:family="text"/>
    <style:style style:name="T155_5" style:family="text">
      <style:text-properties fo:font-size="10pt" style:font-name-asian="Arial" style:font-size-asian="10pt" style:font-name-complex="Arial" style:font-size-complex="10pt"/>
    </style:style>
    <style:style style:name="T155_6" style:family="text">
      <style:text-properties fo:font-size="10pt" style:font-name-asian="Arial" style:font-size-asian="10pt" style:font-name-complex="Arial" style:font-size-complex="10pt"/>
    </style:style>
    <style:style style:name="T155_7" style:family="text">
      <style:text-properties fo:font-size="10pt" style:font-name-asian="Arial" style:font-size-asian="10pt" style:font-name-complex="Arial" style:font-size-complex="10pt"/>
    </style:style>
    <style:style style:name="T155_8" style:family="text">
      <style:text-properties fo:font-size="10pt" style:font-name-asian="Arial" style:font-size-asian="10pt" style:font-name-complex="Arial" style:font-size-complex="10pt"/>
    </style:style>
    <style:style style:name="T155_9" style:family="text">
      <style:text-properties fo:font-size="10pt" style:font-name-asian="Arial" style:font-size-asian="10pt" style:font-name-complex="Arial" style:font-size-complex="10pt"/>
    </style:style>
    <style:style style:name="T155_10" style:family="text">
      <style:text-properties fo:font-size="10pt" style:font-name-asian="Arial" style:font-size-asian="10pt" style:font-name-complex="Arial" style:font-size-complex="10pt"/>
    </style:style>
    <style:style style:name="T155_11" style:family="text">
      <style:text-properties fo:font-size="10pt" style:font-name-asian="Arial" style:font-size-asian="10pt" style:font-name-complex="Arial" style:font-size-complex="10pt"/>
    </style:style>
    <style:style style:name="T155_12" style:family="text">
      <style:text-properties fo:font-size="10pt" style:font-name-asian="Arial" style:font-size-asian="10pt" style:font-name-complex="Arial" style:font-size-complex="10pt"/>
    </style:style>
    <style:style style:name="T155_13" style:family="text">
      <style:text-properties fo:font-size="10pt" style:font-name-asian="Arial" style:font-size-asian="10pt" style:font-name-complex="Arial" style:font-size-complex="10pt"/>
    </style:style>
    <style:style style:name="T155_14" style:family="text">
      <style:text-properties fo:font-size="10pt" style:font-name-asian="Arial" style:font-size-asian="10pt" style:font-name-complex="Arial" style:font-size-complex="10pt"/>
    </style:style>
    <style:style style:name="T155_15" style:family="text">
      <style:text-properties fo:font-size="10pt" style:font-name-asian="Arial" style:font-size-asian="10pt" style:font-name-complex="Arial" style:font-size-complex="10pt"/>
    </style:style>
    <style:style style:name="T155_16" style:family="text">
      <style:text-properties fo:font-size="10pt" style:font-name-asian="Arial" style:font-size-asian="10pt" style:font-name-complex="Arial" style:font-size-complex="10pt"/>
    </style:style>
    <style:style style:name="T155_17" style:family="text">
      <style:text-properties fo:font-size="10pt" style:font-name-asian="Arial" style:font-size-asian="10pt" style:font-name-complex="Arial" style:font-size-complex="10pt"/>
    </style:style>
    <style:style style:name="T155_18" style:family="text">
      <style:text-properties fo:font-size="10pt" style:font-name-asian="Arial" style:font-size-asian="10pt" style:font-name-complex="Arial" style:font-size-complex="10pt"/>
    </style:style>
    <style:style style:name="T155_19" style:family="text">
      <style:text-properties fo:font-size="10pt" style:font-name-asian="Arial" style:font-size-asian="10pt" style:font-name-complex="Arial" style:font-size-complex="10pt"/>
    </style:style>
    <style:style style:name="T155_20" style:family="text">
      <style:text-properties fo:font-size="10pt" style:font-name-asian="Arial" style:font-size-asian="10pt" style:font-name-complex="Arial" style:font-size-complex="10pt"/>
    </style:style>
    <style:style style:name="T155_21" style:family="text">
      <style:text-properties fo:font-size="10pt" style:font-name-asian="Arial" style:font-size-asian="10pt" style:font-name-complex="Arial" style:font-size-complex="10pt"/>
    </style:style>
    <style:style style:name="T155_22" style:family="text">
      <style:text-properties fo:font-size="10pt" style:font-name-asian="Arial" style:font-size-asian="10pt" style:font-name-complex="Arial" style:font-size-complex="10pt"/>
    </style:style>
    <style:style style:name="T155_23" style:family="text">
      <style:text-properties fo:font-size="10pt" style:font-name-asian="Arial" style:font-size-asian="10pt" style:font-name-complex="Arial" style:font-size-complex="10pt"/>
    </style:style>
    <style:style style:name="T155_24" style:family="text" style:parent-style-name="Normal">
      <style:text-properties fo:font-size="10pt" style:font-name-asian="Arial" style:font-size-asian="10pt" style:font-name-complex="Arial" style:font-size-complex="10pt"/>
    </style:style>
    <style:style style:name="P156" style:family="paragraph" style:parent-style-name="Footnote_20_text">
      <style:paragraph-properties style:writing-mode="lr-tb"/>
    </style:style>
    <style:style style:name="T156_1" style:family="text">
      <style:text-properties fo:font-size="9pt" style:font-size-asian="9pt" style:font-size-complex="9pt"/>
    </style:style>
    <style:style style:name="T156_2" style:family="text">
      <style:text-properties fo:font-size="9pt" style:font-size-asian="9pt" style:font-size-complex="9pt"/>
    </style:style>
    <style:style style:name="T156_3" style:family="text">
      <style:text-properties fo:font-size="9pt" style:font-size-asian="9pt" style:font-size-complex="9pt"/>
    </style:style>
    <style:style style:name="T156_4" style:family="text">
      <style:text-properties fo:font-size="9pt" style:font-size-asian="9pt" style:font-size-complex="9pt"/>
    </style:style>
    <style:style style:name="T156_5" style:family="text">
      <style:text-properties fo:font-size="9pt" style:font-size-asian="9pt" style:font-size-complex="9pt"/>
    </style:style>
    <style:style style:name="T156_6" style:family="text">
      <style:text-properties fo:font-size="9pt" style:font-size-asian="9pt" style:font-size-complex="9pt"/>
    </style:style>
    <style:style style:name="T156_7" style:family="text">
      <style:text-properties fo:font-size="9pt" style:font-size-asian="9pt" style:font-size-complex="9pt"/>
    </style:style>
    <style:style style:name="T156_8" style:family="text">
      <style:text-properties fo:font-size="9pt" style:font-size-asian="9pt" style:font-size-complex="9pt"/>
    </style:style>
    <style:style style:name="T156_9" style:family="text"/>
    <style:style style:name="T156_10" style:family="text" style:parent-style-name="Internet_20_link">
      <style:text-properties fo:font-size="9pt" style:font-size-asian="9pt" style:font-size-complex="9pt" fo:language="en" fo:country="GB"/>
    </style:style>
    <style:style style:name="T156_11" style:family="text">
      <style:text-properties fo:font-size="9pt" style:font-size-asian="9pt" style:font-size-complex="9pt" fo:language="en" fo:country="GB"/>
    </style:style>
    <style:style style:name="T156_12" style:family="text">
      <style:text-properties fo:font-size="9pt" style:font-size-asian="9pt" style:font-size-complex="9pt" fo:language="en" fo:country="GB"/>
    </style:style>
    <style:style style:name="T156_13" style:family="text">
      <style:text-properties fo:font-size="9pt" style:font-size-asian="9pt" style:font-size-complex="9pt" fo:language="en" fo:country="GB"/>
    </style:style>
    <style:style style:name="T156_14" style:family="text"/>
    <style:style style:name="T156_15" style:family="text" style:parent-style-name="Internet_20_link">
      <style:text-properties fo:font-size="9pt" style:font-size-asian="9pt" style:font-size-complex="9pt" fo:language="en" fo:country="GB"/>
    </style:style>
    <style:style style:name="T156_16" style:family="text">
      <style:text-properties fo:font-size="10pt" style:font-name-asian="Arial" style:font-size-asian="10pt" style:font-name-complex="Arial" style:font-size-complex="10pt"/>
    </style:style>
    <style:style style:name="T156_17" style:family="text"/>
    <style:style style:name="T156_18" style:family="text">
      <style:text-properties fo:font-size="10pt" style:font-name-asian="Arial" style:font-size-asian="10pt" style:font-name-complex="Arial" style:font-size-complex="10pt"/>
    </style:style>
    <style:style style:name="T156_19" style:family="text">
      <style:text-properties fo:font-size="10pt" style:font-name-asian="Arial" style:font-size-asian="10pt" style:font-name-complex="Arial" style:font-size-complex="10pt"/>
    </style:style>
    <style:style style:name="T156_20" style:family="text">
      <style:text-properties fo:font-size="10pt" style:font-name-asian="Arial" style:font-size-asian="10pt" style:font-name-complex="Arial" style:font-size-complex="10pt"/>
    </style:style>
    <style:style style:name="T156_21" style:family="text">
      <style:text-properties fo:font-size="10pt" style:font-name-asian="Arial" style:font-size-asian="10pt" style:font-name-complex="Arial" style:font-size-complex="10pt"/>
    </style:style>
    <style:style style:name="T156_22" style:family="text">
      <style:text-properties fo:font-size="10pt" style:font-name-asian="Arial" style:font-size-asian="10pt" style:font-name-complex="Arial" style:font-size-complex="10pt"/>
    </style:style>
    <style:style style:name="P157" style:family="paragraph" style:parent-style-name="Normal"/>
    <style:style style:name="P158" style:family="paragraph" style:parent-style-name="Normal"/>
    <style:style style:name="T158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158_2" style:family="text">
      <style:text-properties fo:font-size="11pt" style:font-size-asian="11pt" style:font-name-complex="Arial" style:font-size-complex="11pt"/>
    </style:style>
    <style:style style:name="P159" style:family="paragraph" style:parent-style-name="Normal">
      <style:text-properties fo:background-color="#ffff00" fo:color="#000000" fo:font-size="10pt" style:font-size-asian="10pt" style:font-size-complex="10pt"/>
    </style:style>
    <style:style style:name="P160" style:family="paragraph" style:parent-style-name="Normal">
      <style:paragraph-properties fo:text-align="justify"/>
    </style:style>
    <style:style style:name="T160_1" style:family="text">
      <style:text-properties fo:font-size="10pt" style:font-name-asian="Arial" style:font-size-asian="10pt" style:font-name-complex="Arial" style:font-size-complex="10pt"/>
    </style:style>
    <style:style style:name="T160_2" style:family="text">
      <style:text-properties fo:color="#000000" fo:font-size="10pt" style:font-name-asian="Arial" style:font-size-asian="10pt" style:font-name-complex="Arial" style:font-size-complex="10pt" fo:language="en" fo:country="US"/>
    </style:style>
    <style:style style:name="T160_3" style:family="text">
      <style:text-properties fo:font-size="10pt" style:font-name-asian="Arial" style:font-size-asian="10pt" style:font-name-complex="Arial" style:font-size-complex="10pt"/>
    </style:style>
    <style:style style:name="P161" style:family="paragraph" style:parent-style-name="Normal"/>
    <style:style style:name="T161_1" style:family="text">
      <style:text-properties fo:font-size="10pt" style:font-name-asian="Arial" style:font-size-asian="10pt" style:font-name-complex="Arial" style:font-size-complex="10pt"/>
    </style:style>
    <style:style style:name="P162" style:family="paragraph" style:parent-style-name="Normal">
      <style:paragraph-properties fo:text-align="justify"/>
    </style:style>
    <style:style style:name="T162_1" style:family="text">
      <style:text-properties fo:font-size="10pt" style:font-name-asian="Arial" style:font-size-asian="10pt" style:font-name-complex="Arial" style:font-size-complex="10pt"/>
    </style:style>
    <style:style style:name="T162_2" style:family="text">
      <style:text-properties fo:color="#000000" fo:font-size="10pt" style:font-name-asian="Arial" style:font-size-asian="10pt" style:font-name-complex="Arial" style:font-size-complex="10pt" fo:language="en" fo:country="US"/>
    </style:style>
    <style:style style:name="T162_3" style:family="text">
      <style:text-properties fo:font-size="10pt" style:font-name-asian="Arial" style:font-size-asian="10pt" style:font-name-complex="Arial" style:font-size-complex="10pt"/>
    </style:style>
    <style:style style:name="T162_4" style:family="text">
      <style:text-properties fo:color="#000000" fo:font-size="10pt" style:font-name-asian="Arial" style:font-size-asian="10pt" style:font-name-complex="Arial" style:font-size-complex="10pt" fo:language="en" fo:country="US"/>
    </style:style>
    <style:style style:name="T162_5" style:family="text">
      <style:text-properties fo:font-size="10pt" style:font-name-asian="Arial" style:font-size-asian="10pt" style:font-name-complex="Arial" style:font-size-complex="10pt"/>
    </style:style>
    <style:style style:name="T162_6" style:family="text">
      <style:text-properties fo:color="#000000" fo:font-size="10pt" style:font-name-asian="Arial" style:font-size-asian="10pt" style:font-name-complex="Arial" style:font-size-complex="10pt" fo:language="en" fo:country="US"/>
    </style:style>
    <style:style style:name="T162_7" style:family="text" style:parent-style-name="Normal">
      <style:text-properties fo:color="#000000" fo:font-size="10pt" style:font-name-asian="Arial" style:font-size-asian="10pt" style:font-name-complex="Arial" style:font-size-complex="10pt" fo:language="en" fo:country="US"/>
    </style:style>
    <style:style style:name="P163" style:family="paragraph" style:parent-style-name="Footnote_20_text"/>
    <style:style style:name="T163_1" style:family="text"/>
    <style:style style:name="T163_2" style:family="text">
      <style:text-properties fo:color="#000000" fo:font-size="10pt" style:font-name-asian="Arial" style:font-size-asian="10pt" style:font-name-complex="Arial" style:font-size-complex="10pt" fo:language="en" fo:country="US"/>
    </style:style>
    <style:style style:name="T163_3" style:family="text">
      <style:text-properties fo:color="#000000" fo:font-size="10pt" style:font-name-asian="Arial" style:font-size-asian="10pt" style:font-name-complex="Arial" style:font-size-complex="10pt"/>
    </style:style>
    <style:style style:name="T163_4" style:family="text" style:parent-style-name="Normal">
      <style:text-properties fo:color="#000000" fo:font-size="10pt" style:font-name-asian="Arial" style:font-size-asian="10pt" style:font-name-complex="Arial" style:font-size-complex="10pt"/>
    </style:style>
    <style:style style:name="P164" style:family="paragraph" style:parent-style-name="Footnote_20_text"/>
    <style:style style:name="T164_1" style:family="text"/>
    <style:style style:name="T164_2" style:family="text">
      <style:text-properties fo:font-size="9pt" style:font-name-asian="Arial" style:font-size-asian="9pt" style:font-name-complex="Arial" style:font-size-complex="9pt"/>
    </style:style>
    <style:style style:name="T164_3" style:family="text"/>
    <style:style style:name="T164_4" style:family="text" style:parent-style-name="Internet_20_link">
      <style:text-properties fo:color="#0563c1" fo:font-size="9pt" style:font-size-asian="9pt" style:font-size-complex="9pt"/>
    </style:style>
    <style:style style:name="T164_5" style:family="text">
      <style:text-properties fo:color="#000000" fo:font-size="10pt" style:font-name-asian="Arial" style:font-size-asian="10pt" style:font-name-complex="Arial" style:font-size-complex="10pt"/>
    </style:style>
    <style:style style:name="T164_6" style:family="text">
      <style:text-properties fo:color="#000000" fo:font-size="10pt" style:font-name-asian="Arial" style:font-size-asian="10pt" style:font-name-complex="Arial" style:font-size-complex="10pt" fo:language="en" fo:country="US"/>
    </style:style>
    <style:style style:name="T164_7" style:family="text">
      <style:text-properties fo:color="#000000" fo:font-size="10pt" style:font-name-asian="Arial" style:font-size-asian="10pt" style:font-name-complex="Arial" style:font-size-complex="10pt" fo:language="en" fo:country="US"/>
    </style:style>
    <style:style style:name="T164_8" style:family="text">
      <style:text-properties fo:color="#000000" fo:font-size="10pt" style:font-name-asian="Arial" style:font-size-asian="10pt" style:font-name-complex="Arial" style:font-size-complex="10pt" fo:language="en" fo:country="US"/>
    </style:style>
    <style:style style:name="T164_9" style:family="text">
      <style:text-properties fo:color="#000000" fo:font-size="10pt" style:font-name-asian="Arial" style:font-size-asian="10pt" style:font-name-complex="Arial" style:font-size-complex="10pt"/>
    </style:style>
    <style:style style:name="T164_10" style:family="text">
      <style:text-properties fo:color="#000000" fo:font-size="10pt" style:font-name-asian="Arial" style:font-size-asian="10pt" style:font-name-complex="Arial" style:font-size-complex="10pt" fo:language="en" fo:country="US"/>
    </style:style>
    <style:style style:name="T164_11" style:family="text" style:parent-style-name="Normal">
      <style:text-properties fo:color="#000000" fo:font-size="10pt" style:font-name-asian="Arial" style:font-size-asian="10pt" style:font-name-complex="Arial" style:font-size-complex="10pt" fo:language="en" fo:country="US"/>
    </style:style>
    <style:style style:name="P165" style:family="paragraph" style:parent-style-name="Footnote_20_text"/>
    <style:style style:name="T165_1" style:family="text"/>
    <style:style style:name="T165_2" style:family="text">
      <style:text-properties fo:font-size="9pt" style:font-name-asian="Arial" style:font-size-asian="9pt" style:font-name-complex="Arial" style:font-size-complex="9pt"/>
    </style:style>
    <style:style style:name="T165_3" style:family="text"/>
    <style:style style:name="T165_4" style:family="text" style:parent-style-name="Internet_20_link">
      <style:text-properties fo:color="#0563c1" fo:font-size="9pt" style:font-size-asian="9pt" style:font-size-complex="9pt"/>
    </style:style>
    <style:style style:name="T165_5" style:family="text">
      <style:text-properties fo:color="#000000" fo:font-size="10pt" style:font-name-asian="Arial" style:font-size-asian="10pt" style:font-name-complex="Arial" style:font-size-complex="10pt" fo:language="en" fo:country="US"/>
    </style:style>
    <style:style style:name="P166" style:family="paragraph" style:parent-style-name="Normal"/>
    <style:style style:name="T166_1" style:family="text">
      <style:text-properties fo:color="#000000" fo:font-size="10pt" style:font-name-asian="Arial" style:font-size-asian="10pt" style:font-name-complex="Arial" style:font-size-complex="10pt" fo:language="en" fo:country="US"/>
    </style:style>
    <style:style style:name="P167" style:family="paragraph" style:parent-style-name="Normal">
      <style:paragraph-properties fo:text-align="justify"/>
    </style:style>
    <style:style style:name="T167_1" style:family="text">
      <style:text-properties fo:font-size="10pt" style:font-name-asian="Arial" style:font-size-asian="10pt" style:font-name-complex="Arial" style:font-size-complex="10pt" fo:language="en" fo:country="US"/>
    </style:style>
    <style:style style:name="T167_2" style:family="text"/>
    <style:style style:name="T167_3" style:family="text" style:parent-style-name="Internet_20_link">
      <style:text-properties fo:color="#0563c1" fo:font-size="10pt" style:font-size-asian="10pt" style:font-size-complex="10pt" fo:language="en" fo:country="US"/>
    </style:style>
    <style:style style:name="T167_4" style:family="text">
      <style:text-properties fo:font-size="10pt" style:font-name-asian="Arial" style:font-size-asian="10pt" style:font-name-complex="Arial" style:font-size-complex="10pt" fo:language="en" fo:country="US"/>
    </style:style>
    <style:style style:name="T167_5" style:family="text" style:parent-style-name="Normal">
      <style:text-properties fo:font-size="10pt" style:font-name-asian="Arial" style:font-size-asian="10pt" style:font-name-complex="Arial" style:font-size-complex="10pt" fo:language="en" fo:country="US"/>
    </style:style>
    <style:style style:name="P168" style:family="paragraph" style:parent-style-name="Footnote_20_text"/>
    <style:style style:name="T168_1" style:family="text"/>
    <style:style style:name="T168_2" style:family="text">
      <style:text-properties fo:font-size="9pt" style:font-name-asian="Arial" style:font-size-asian="9pt" style:font-name-complex="Arial" style:font-size-complex="9pt"/>
    </style:style>
    <style:style style:name="T168_3" style:family="text">
      <style:text-properties fo:font-size="10pt" style:font-name-asian="Arial" style:font-size-asian="10pt" style:font-name-complex="Arial" style:font-size-complex="10pt" fo:language="en" fo:country="US"/>
    </style:style>
    <style:style style:name="T168_4" style:family="text" style:parent-style-name="Normal">
      <style:text-properties fo:font-size="10pt" style:font-name-asian="Arial" style:font-size-asian="10pt" style:font-name-complex="Arial" style:font-size-complex="10pt" fo:language="en" fo:country="US"/>
    </style:style>
    <style:style style:name="P169" style:family="paragraph" style:parent-style-name="Footnote_20_text"/>
    <style:style style:name="T169_1" style:family="text"/>
    <style:style style:name="T169_2" style:family="text">
      <style:text-properties fo:font-size="9pt" style:font-name-asian="Arial" style:font-size-asian="9pt" style:font-name-complex="Arial" style:font-size-complex="9pt"/>
    </style:style>
    <style:style style:name="T169_3" style:family="text">
      <style:text-properties fo:font-size="10pt" style:font-name-asian="Arial" style:font-size-asian="10pt" style:font-name-complex="Arial" style:font-size-complex="10pt" fo:language="en" fo:country="US"/>
    </style:style>
    <style:style style:name="T169_4" style:family="text" style:parent-style-name="Normal">
      <style:text-properties fo:font-size="10pt" style:font-name-asian="Arial" style:font-size-asian="10pt" style:font-name-complex="Arial" style:font-size-complex="10pt" fo:language="en" fo:country="US"/>
    </style:style>
    <style:style style:name="P170" style:family="paragraph" style:parent-style-name="Footnote_20_text"/>
    <style:style style:name="T170_1" style:family="text"/>
    <style:style style:name="T170_2" style:family="text">
      <style:text-properties fo:font-size="9pt" style:font-name-asian="Arial" style:font-size-asian="9pt" style:font-name-complex="Arial" style:font-size-complex="9pt"/>
    </style:style>
    <style:style style:name="T170_3" style:family="text"/>
    <style:style style:name="T170_4" style:family="text" style:parent-style-name="Internet_20_link">
      <style:text-properties fo:color="#0563c1" fo:font-size="9pt" style:font-size-asian="9pt" style:font-size-complex="9pt"/>
    </style:style>
    <style:style style:name="T170_5" style:family="text">
      <style:text-properties fo:font-size="10pt" style:font-name-asian="Arial" style:font-size-asian="10pt" style:font-name-complex="Arial" style:font-size-complex="10pt" fo:language="en" fo:country="US"/>
    </style:style>
    <style:style style:name="T170_6" style:family="text">
      <style:text-properties fo:font-size="10pt" style:font-name-asian="Arial" style:font-size-asian="10pt" style:font-name-complex="Arial" style:font-size-complex="10pt"/>
    </style:style>
    <style:style style:name="T170_7" style:family="text" style:parent-style-name="Normal">
      <style:text-properties fo:font-size="10pt" style:font-name-asian="Arial" style:font-size-asian="10pt" style:font-name-complex="Arial" style:font-size-complex="10pt"/>
    </style:style>
    <style:style style:name="P171" style:family="paragraph" style:parent-style-name="Footnote_20_text"/>
    <style:style style:name="T171_1" style:family="text"/>
    <style:style style:name="T171_2" style:family="text">
      <style:text-properties fo:font-size="9pt" style:font-name-asian="Arial" style:font-size-asian="9pt" style:font-name-complex="Arial" style:font-size-complex="9pt"/>
    </style:style>
    <style:style style:name="T171_3" style:family="text"/>
    <style:style style:name="T171_4" style:family="text" style:parent-style-name="Internet_20_link">
      <style:text-properties fo:color="#0563c1" fo:font-size="9pt" style:font-size-asian="9pt" style:font-size-complex="9pt"/>
    </style:style>
    <style:style style:name="T171_5" style:family="text">
      <style:text-properties fo:font-size="10pt" style:font-name-asian="Arial" style:font-size-asian="10pt" style:font-name-complex="Arial" style:font-size-complex="10pt"/>
    </style:style>
    <style:style style:name="T171_6" style:family="text">
      <style:text-properties fo:color="#000000" fo:font-size="10pt" style:font-name-asian="Arial" style:font-size-asian="10pt" style:font-name-complex="Arial" style:font-size-complex="10pt" fo:language="en" fo:country="US"/>
    </style:style>
    <style:style style:name="T171_7" style:family="text"/>
    <style:style style:name="T171_8" style:family="text" style:parent-style-name="Internet_20_link">
      <style:text-properties fo:color="#0563c1" fo:font-size="10pt" style:font-size-asian="10pt" style:font-size-complex="10pt" fo:language="en" fo:country="US"/>
    </style:style>
    <style:style style:name="T171_9" style:family="text">
      <style:text-properties fo:color="#000000" fo:font-size="10pt" style:font-name-asian="Arial" style:font-size-asian="10pt" style:font-name-complex="Arial" style:font-size-complex="10pt" fo:language="en" fo:country="US"/>
    </style:style>
    <style:style style:name="T171_10" style:family="text"/>
    <style:style style:name="T171_11" style:family="text" style:parent-style-name="Internet_20_link">
      <style:text-properties fo:color="#0563c1" fo:font-size="10pt" style:font-size-asian="10pt" style:font-size-complex="10pt" fo:language="en" fo:country="US"/>
    </style:style>
    <style:style style:name="T171_12" style:family="text">
      <style:text-properties fo:color="#000000" fo:font-size="10pt" style:font-name-asian="Arial" style:font-size-asian="10pt" style:font-name-complex="Arial" style:font-size-complex="10pt" fo:language="en" fo:country="US"/>
    </style:style>
    <style:style style:name="T171_13" style:family="text"/>
    <style:style style:name="T171_14" style:family="text" style:parent-style-name="Internet_20_link">
      <style:text-properties fo:color="#0563c1" fo:font-size="10pt" style:font-size-asian="10pt" style:font-size-complex="10pt" fo:language="en" fo:country="US"/>
    </style:style>
    <style:style style:name="T171_15" style:family="text">
      <style:text-properties fo:color="#000000" fo:font-size="10pt" style:font-name-asian="Arial" style:font-size-asian="10pt" style:font-name-complex="Arial" style:font-size-complex="10pt" fo:language="en" fo:country="US"/>
    </style:style>
    <style:style style:name="P172" style:family="paragraph" style:parent-style-name="Normal"/>
    <style:style style:name="T172_1" style:family="text">
      <style:text-properties fo:font-size="10pt" style:font-name-asian="Arial" style:font-size-asian="10pt" style:font-name-complex="Arial" style:font-size-complex="10pt"/>
    </style:style>
    <style:style style:name="P173" style:family="paragraph" style:parent-style-name="Normal">
      <style:paragraph-properties fo:text-align="justify"/>
    </style:style>
    <style:style style:name="T173_1" style:family="text">
      <style:text-properties fo:font-size="10pt" style:font-name-asian="Arial" style:font-size-asian="10pt" style:font-name-complex="Arial" style:font-size-complex="10pt"/>
    </style:style>
    <style:style style:name="T173_2" style:family="text">
      <style:text-properties fo:font-size="10pt" style:font-name-asian="Arial" style:font-size-asian="10pt" style:font-name-complex="Arial" style:font-size-complex="10pt"/>
    </style:style>
    <style:style style:name="T173_3" style:family="text">
      <style:text-properties fo:font-size="10pt" style:font-name-asian="Arial" style:font-size-asian="10pt" style:font-name-complex="Arial" style:font-size-complex="10pt"/>
    </style:style>
    <style:style style:name="T173_4" style:family="text">
      <style:text-properties fo:color="#020817" fo:font-size="10pt" style:font-name-asian="Arial" style:font-size-asian="10pt" style:font-name-complex="Arial" style:font-size-complex="10pt" fo:language="en" fo:country="US"/>
    </style:style>
    <style:style style:name="T173_5" style:family="text" style:parent-style-name="Normal">
      <style:text-properties fo:color="#020817" fo:font-size="10pt" style:font-name-asian="Arial" style:font-size-asian="10pt" style:font-name-complex="Arial" style:font-size-complex="10pt" fo:language="en" fo:country="US"/>
    </style:style>
    <style:style style:name="P174" style:family="paragraph" style:parent-style-name="Footnote_20_text"/>
    <style:style style:name="T174_1" style:family="text"/>
    <style:style style:name="T174_2" style:family="text">
      <style:text-properties fo:font-size="9pt" style:font-name-asian="Arial" style:font-size-asian="9pt" style:font-name-complex="Arial" style:font-size-complex="9pt"/>
    </style:style>
    <style:style style:name="T174_3" style:family="text">
      <style:text-properties fo:color="#020817" fo:font-size="10pt" style:font-name-asian="Arial" style:font-size-asian="10pt" style:font-name-complex="Arial" style:font-size-complex="10pt" fo:language="en" fo:country="US"/>
    </style:style>
    <style:style style:name="P175" style:family="paragraph" style:parent-style-name="Normal"/>
    <style:style style:name="T175_1" style:family="text">
      <style:text-properties fo:font-size="10pt" style:font-name-asian="Arial" style:font-size-asian="10pt" style:font-name-complex="Arial" style:font-size-complex="10pt"/>
    </style:style>
    <style:style style:name="P176" style:family="paragraph" style:parent-style-name="Normal">
      <style:paragraph-properties fo:text-align="justify"/>
    </style:style>
    <style:style style:name="T176_1" style:family="text">
      <style:text-properties fo:font-size="10pt" style:font-name-asian="Arial" style:font-size-asian="10pt" style:font-name-complex="Arial" style:font-size-complex="10pt"/>
    </style:style>
    <style:style style:name="P177" style:family="paragraph" style:parent-style-name="Normal"/>
    <style:style style:name="T177_1" style:family="text">
      <style:text-properties fo:font-size="10pt" style:font-name-asian="Arial" style:font-size-asian="10pt" style:font-name-complex="Arial" style:font-size-complex="10pt"/>
    </style:style>
    <style:style style:name="P178" style:family="paragraph" style:parent-style-name="Normal">
      <style:paragraph-properties fo:text-align="justify"/>
    </style:style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FR2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FR3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179" style:family="paragraph" style:parent-style-name="Normal">
      <style:paragraph-properties fo:text-align="justify"/>
    </style:style>
    <style:style style:name="T179_1" style:family="text">
      <style:text-properties fo:font-size="10pt" style:font-name-asian="Arial" style:font-size-asian="10pt" style:font-name-complex="Arial" style:font-size-complex="10pt"/>
    </style:style>
    <style:style style:name="P180" style:family="paragraph" style:parent-style-name="Normal">
      <style:paragraph-properties fo:text-align="justify"/>
    </style:style>
    <style:style style:name="T180_1" style:family="text">
      <style:text-properties fo:font-size="10pt" style:font-name-asian="Arial" style:font-size-asian="10pt" style:font-name-complex="Arial" style:font-size-complex="10pt"/>
    </style:style>
    <style:style style:name="P181" style:family="paragraph" style:parent-style-name="Normal"/>
    <style:style style:name="T181_1" style:family="text">
      <style:text-properties fo:color="#000000" fo:font-size="10pt" style:font-name-asian="Arial" style:font-size-asian="10pt" style:font-name-complex="Arial" style:font-size-complex="10pt"/>
    </style:style>
    <style:style style:name="P182" style:family="paragraph" style:parent-style-name="Normal">
      <style:text-properties fo:color="#000000" fo:font-size="10pt" style:font-name-asian="Arial" style:font-size-asian="10pt" style:font-name-complex="Arial" style:font-size-complex="10pt"/>
    </style:style>
    <style:style style:name="P183" style:family="paragraph" style:parent-style-name="Normal">
      <style:paragraph-properties fo:text-align="justify"/>
    </style:style>
    <style:style style:name="T183_1" style:family="text">
      <style:text-properties fo:color="#000000" fo:font-size="10pt" style:font-name-asian="Arial" style:font-size-asian="10pt" style:font-name-complex="Arial" style:font-size-complex="10pt" fo:language="en" fo:country="US"/>
    </style:style>
    <style:style style:name="T183_2" style:family="text" style:parent-style-name="Normal">
      <style:text-properties fo:color="#000000" fo:font-size="10pt" style:font-name-asian="Arial" style:font-size-asian="10pt" style:font-name-complex="Arial" style:font-size-complex="10pt" fo:language="en" fo:country="US"/>
    </style:style>
    <style:style style:name="P184" style:family="paragraph" style:parent-style-name="Footnote_20_text"/>
    <style:style style:name="T184_1" style:family="text"/>
    <style:style style:name="T184_2" style:family="text">
      <style:text-properties fo:font-size="9pt" style:font-name-asian="Arial" style:font-size-asian="9pt" style:font-name-complex="Arial" style:font-size-complex="9pt"/>
    </style:style>
    <style:style style:name="P185" style:family="paragraph" style:parent-style-name="Normal">
      <style:text-properties fo:font-size="10pt" style:font-size-asian="10pt" style:font-size-complex="10pt"/>
    </style:style>
    <style:style style:name="P186" style:family="paragraph" style:parent-style-name="Normal">
      <style:text-properties fo:font-size="10pt" style:font-size-asian="10pt" style:font-size-complex="10pt"/>
    </style:style>
    <style:style style:name="P187" style:family="paragraph" style:parent-style-name="Normal"/>
    <style:style style:name="T187_1" style:family="text">
      <style:text-properties fo:font-size="11pt" style:font-size-asian="11pt" style:font-name-complex="Arial" style:font-size-complex="11pt" fo:language="en" fo:language-asian="en" fo:country-asian="GB" fo:font-weight="bold" style:font-weight-asian="bold" style:font-weight-complex="bold"/>
    </style:style>
    <style:style style:name="P188" style:family="paragraph" style:parent-style-name="Normal">
      <style:text-properties fo:font-size="11pt" style:font-size-asian="11pt" style:font-name-complex="Arial" style:font-size-complex="11pt"/>
    </style:style>
    <style:style style:name="P189" style:family="paragraph" style:parent-style-name="Normal">
      <style:paragraph-properties fo:text-align="justify"/>
    </style:style>
    <style:style style:name="T189_1" style:family="text">
      <style:text-properties fo:font-size="10pt" style:font-name-asian="Arial" style:font-size-asian="10pt" style:font-name-complex="Arial" style:font-size-complex="10pt" fo:language="en" fo:country="US"/>
    </style:style>
    <style:style style:name="T189_2" style:family="text">
      <style:text-properties fo:font-size="10pt" style:font-name-asian="Arial" style:font-size-asian="10pt" style:font-name-complex="Arial" style:font-size-complex="10pt" fo:language="en" fo:country="US"/>
    </style:style>
    <style:style style:name="T189_3" style:family="text">
      <style:text-properties fo:font-size="10pt" style:font-name-asian="Arial" style:font-size-asian="10pt" style:font-name-complex="Arial" style:font-size-complex="10pt" fo:language="en" fo:country="US"/>
    </style:style>
    <style:style style:name="T189_4" style:family="text">
      <style:text-properties fo:font-size="10pt" style:font-name-asian="Arial" style:font-size-asian="10pt" style:font-name-complex="Arial" style:font-size-complex="10pt" fo:language="en" fo:country="US"/>
    </style:style>
    <style:style style:name="T189_5" style:family="text">
      <style:text-properties fo:font-size="10pt" style:font-name-asian="Arial" style:font-size-asian="10pt" style:font-name-complex="Arial" style:font-size-complex="10pt" fo:language="en" fo:country="US"/>
    </style:style>
    <style:style style:name="T189_6" style:family="text">
      <style:text-properties fo:font-size="10pt" style:font-name-asian="Arial" style:font-size-asian="10pt" style:font-name-complex="Arial" style:font-size-complex="10pt" fo:language="en" fo:country="US"/>
    </style:style>
    <style:style style:name="T189_7" style:family="text">
      <style:text-properties fo:font-size="10pt" style:font-name-asian="Arial" style:font-size-asian="10pt" style:font-name-complex="Arial" style:font-size-complex="10pt" fo:language="en" fo:country="US"/>
    </style:style>
    <style:style style:name="T189_8" style:family="text">
      <style:text-properties fo:font-size="10pt" style:font-name-asian="Arial" style:font-size-asian="10pt" style:font-name-complex="Arial" style:font-size-complex="10pt" fo:language="en" fo:country="US"/>
    </style:style>
    <style:style style:name="T189_9" style:family="text">
      <style:text-properties fo:font-size="10pt" style:font-name-asian="Arial" style:font-size-asian="10pt" style:font-name-complex="Arial" style:font-size-complex="10pt" fo:language="en" fo:country="US"/>
    </style:style>
    <style:style style:name="P190" style:family="paragraph" style:parent-style-name="Normal"/>
    <style:style style:name="T190_1" style:family="text">
      <style:text-properties fo:font-size="10pt" style:font-name-asian="Arial" style:font-size-asian="10pt" style:font-name-complex="Arial" style:font-size-complex="10pt" fo:language="en" fo:country="US"/>
    </style:style>
    <style:style style:name="P191" style:family="paragraph" style:parent-style-name="Normal">
      <style:paragraph-properties fo:text-align="justify"/>
    </style:style>
    <style:style style:name="T191_1" style:family="text">
      <style:text-properties fo:font-size="10pt" style:font-name-asian="Arial" style:font-size-asian="10pt" style:font-name-complex="Arial" style:font-size-complex="10pt" fo:language="en" fo:country="US"/>
    </style:style>
    <style:style style:name="P192" style:family="paragraph" style:parent-style-name="Normal">
      <style:text-properties fo:font-size="10pt" style:font-size-asian="10pt" style:font-name-complex="Arial" style:font-size-complex="11pt" fo:language="en" fo:language-asian="en" fo:country-asian="GB"/>
    </style:style>
    <style:style style:name="P193" style:family="paragraph" style:parent-style-name="Normal">
      <style:text-properties fo:font-size="10pt" style:font-size-asian="10pt" style:font-name-complex="Arial" style:font-size-complex="11pt" fo:language="en" fo:language-asian="en" fo:country-asian="GB"/>
    </style:style>
    <style:style style:name="P194" style:family="paragraph" style:parent-style-name="Normal">
      <style:text-properties fo:font-size="10pt" style:font-size-asian="10pt" style:font-name-complex="Arial" style:font-size-complex="11pt" fo:language="en" fo:language-asian="en" fo:country-asian="GB"/>
    </style:style>
    <style:style style:name="P195" style:family="paragraph" style:parent-style-name="Heading_20_2">
      <style:paragraph-properties fo:background-color="#d9e2f3" fo:padding-top="0.035cm" fo:border-top="#000000 0.018cm solid" fo:margin-top="0cm" fo:padding-bottom="0.035cm" fo:border-bottom="#000000 0.018cm solid" fo:padding-left="0.212cm" fo:border-left="#000000 0.018cm solid" fo:padding-right="0.141cm" fo:border-right="#000000 0.018cm solid"/>
    </style:style>
    <style:style style:name="T195_1" style:family="text">
      <style:text-properties fo:font-style="normal" style:font-style-asian="normal"/>
    </style:style>
    <style:style style:name="P196" style:family="paragraph" style:parent-style-name="Normal">
      <style:text-properties fo:font-size="11pt" style:font-size-asian="11pt" style:font-size-complex="11pt"/>
    </style:style>
    <style:style style:name="Table6" style:family="table">
      <style:table-properties table:align="left" style:width="16.15cm" fo:margin-left="-0.265cm"/>
    </style:style>
    <style:style style:name="Column23" style:family="table-column">
      <style:table-column-properties style:column-width="2.983cm"/>
    </style:style>
    <style:style style:name="Column24" style:family="table-column">
      <style:table-column-properties style:column-width="1.074cm"/>
    </style:style>
    <style:style style:name="Column25" style:family="table-column">
      <style:table-column-properties style:column-width="0.397cm"/>
    </style:style>
    <style:style style:name="Column26" style:family="table-column">
      <style:table-column-properties style:column-width="1.229cm"/>
    </style:style>
    <style:style style:name="Column27" style:family="table-column">
      <style:table-column-properties style:column-width="3.664cm"/>
    </style:style>
    <style:style style:name="Column28" style:family="table-column">
      <style:table-column-properties style:column-width="2.002cm"/>
    </style:style>
    <style:style style:name="Column29" style:family="table-column">
      <style:table-column-properties style:column-width="4.359cm"/>
    </style:style>
    <style:style style:name="Column30" style:family="table-column">
      <style:table-column-properties style:column-width="0.443cm"/>
    </style:style>
    <style:style style:name="Row20" style:family="table-row">
      <style:table-row-properties style:min-row-height="0.873cm"/>
    </style:style>
    <style:style style:name="Cell82" style:family="table-cell">
      <style:table-cell-properties fo:background-color="#d9e2f3"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197" style:family="paragraph" style:parent-style-name="Normal">
      <style:paragraph-properties fo:line-height="100%" fo:margin-bottom="0cm"/>
    </style:style>
    <style:style style:name="T197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83" style:family="table-cell">
      <style:table-cell-properties fo:background-color="#ffffff"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198" style:family="paragraph" style:parent-style-name="Normal">
      <style:paragraph-properties fo:line-height="100%" fo:margin-bottom="0cm"/>
    </style:style>
    <style:style style:name="T198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Row21" style:family="table-row">
      <style:table-row-properties style:min-row-height="0.609cm"/>
    </style:style>
    <style:style style:name="Cell84" style:family="table-cell">
      <style:table-cell-properties fo:background-color="#d9e2f3"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199" style:family="paragraph" style:parent-style-name="Normal">
      <style:paragraph-properties fo:line-height="100%" fo:margin-bottom="0cm"/>
    </style:style>
    <style:style style:name="T199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85" style:family="table-cell">
      <style:table-cell-properties style:vertical-align="top" fo:border-bottom="#000000 0.035cm solid" fo:padding-left="0.19cm" fo:padding-right="0.19cm" fo:border-right="#000000 0.035cm solid" fo:wrap-option="wrap"/>
    </style:style>
    <style:style style:name="P200" style:family="paragraph" style:parent-style-name="Normal">
      <style:paragraph-properties fo:line-height="100%" fo:margin-bottom="0cm"/>
    </style:style>
    <style:style style:name="T200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86" style:family="table-cell">
      <style:table-cell-properties fo:background-color="#d9e2f3" style:vertical-align="top" fo:border-bottom="#000000 0.035cm solid" fo:padding-left="0.19cm" fo:border-left="#000000 0.035cm solid" fo:padding-right="0.19cm" fo:border-right="#000000 0.035cm solid" fo:wrap-option="wrap"/>
    </style:style>
    <style:style style:name="P201" style:family="paragraph" style:parent-style-name="Normal">
      <style:paragraph-properties fo:line-height="100%" fo:margin-bottom="0cm"/>
    </style:style>
    <style:style style:name="T201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87" style:family="table-cell">
      <style:table-cell-properties style:vertical-align="top" fo:border-bottom="#000000 0.035cm solid" fo:padding-left="0.19cm" fo:border-left="#000000 0.035cm solid" fo:padding-right="0.19cm" fo:border-right="#000000 0.035cm solid" fo:wrap-option="wrap"/>
    </style:style>
    <style:style style:name="P202" style:family="paragraph" style:parent-style-name="Normal">
      <style:paragraph-properties fo:line-height="100%" fo:margin-bottom="0cm"/>
    </style:style>
    <style:style style:name="T202_1" style:family="text">
      <style:text-properties fo:font-style="italic" style:font-style-asian="italic" style:font-style-complex="italic" fo:color="#ff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Row22" style:family="table-row">
      <style:table-row-properties style:min-row-height="0.609cm"/>
    </style:style>
    <style:style style:name="Cell88" style:family="table-cell">
      <style:table-cell-properties fo:background-color="#d9e2f3"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203" style:family="paragraph" style:parent-style-name="Normal">
      <style:paragraph-properties fo:line-height="100%" fo:margin-bottom="0cm"/>
    </style:style>
    <style:style style:name="T203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89" style:family="table-cell">
      <style:table-cell-properties style:vertical-align="top" fo:border-top="#000000 0.035cm solid" fo:border-bottom="#000000 0.035cm solid" fo:padding-left="0.19cm" fo:padding-right="0.19cm" fo:border-right="#000000 0.035cm solid" fo:wrap-option="wrap"/>
    </style:style>
    <style:style style:name="P204" style:family="paragraph" style:parent-style-name="Normal">
      <style:paragraph-properties fo:line-height="100%" fo:margin-bottom="0cm"/>
    </style:style>
    <style:style style:name="T204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204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90" style:family="table-cell">
      <style:table-cell-properties fo:background-color="#d9e2f3"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205" style:family="paragraph" style:parent-style-name="Normal">
      <style:paragraph-properties fo:line-height="100%" fo:margin-bottom="0cm"/>
    </style:style>
    <style:style style:name="T205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91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206" style:family="paragraph" style:parent-style-name="Normal">
      <style:paragraph-properties fo:line-height="100%" fo:margin-bottom="0cm"/>
    </style:style>
    <style:style style:name="T206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Row23" style:family="table-row">
      <style:table-row-properties style:min-row-height="0.529cm"/>
    </style:style>
    <style:style style:name="Cell92" style:family="table-cell">
      <style:table-cell-properties style:vertical-align="middle" fo:border-top="#000000 0.035cm solid" fo:padding-left="0.19cm" fo:padding-right="0.19cm" fo:wrap-option="wrap"/>
    </style:style>
    <style:style style:name="P207" style:family="paragraph" style:parent-style-name="Normal">
      <style:paragraph-properties fo:line-height="100%" fo:margin-bottom="0cm"/>
      <style:text-properties style:font-name="Arial" fo:font-size="12pt" style:font-name-asian="Times New Roman" style:font-size-asian="12pt" style:font-name-complex="Times New Roman" style:font-size-complex="12pt" fo:language="en" fo:language-asian="en" fo:language-complex="ar" fo:country="GB" fo:country-asian="GB" fo:country-complex="SA"/>
    </style:style>
    <style:style style:name="Cell93" style:family="table-cell">
      <style:table-cell-properties style:vertical-align="middle" fo:padding-left="0.19cm" fo:padding-right="0.19cm" fo:wrap-option="wrap"/>
    </style:style>
    <style:style style:name="P208" style:family="paragraph" style:parent-style-name="Normal">
      <style:paragraph-properties fo:line-height="100%" fo:margin-bottom="0cm"/>
      <style:text-properties style:font-name="Arial" fo:font-size="12pt" style:font-name-asian="Times New Roman" style:font-size-asian="12pt" style:font-name-complex="Times New Roman" style:font-size-complex="12pt" fo:language="en" fo:language-asian="en" fo:language-complex="ar" fo:country="GB" fo:country-asian="GB" fo:country-complex="SA"/>
    </style:style>
    <style:style style:name="Cell94" style:family="table-cell">
      <style:table-cell-properties style:vertical-align="middle" fo:border-top="#000000 0.035cm solid" fo:padding-left="0.19cm" fo:padding-right="0.19cm" fo:wrap-option="wrap"/>
    </style:style>
    <style:style style:name="P209" style:family="paragraph" style:parent-style-name="Normal">
      <style:paragraph-properties fo:line-height="100%" fo:margin-bottom="0cm"/>
      <style:text-properties style:font-name="Arial" fo:font-size="12pt" style:font-name-asian="Times New Roman" style:font-size-asian="12pt" style:font-name-complex="Times New Roman" style:font-size-complex="12pt" fo:language="en" fo:language-asian="en" fo:language-complex="ar" fo:country="GB" fo:country-asian="GB" fo:country-complex="SA"/>
    </style:style>
    <style:style style:name="Cell95" style:family="table-cell">
      <style:table-cell-properties style:vertical-align="middle" fo:border-top="#000000 0.035cm solid" fo:padding-left="0.19cm" fo:padding-right="0.19cm" fo:wrap-option="wrap"/>
    </style:style>
    <style:style style:name="P210" style:family="paragraph" style:parent-style-name="Normal">
      <style:paragraph-properties fo:line-height="100%" fo:margin-bottom="0cm"/>
      <style:text-properties style:font-name="Arial" fo:font-size="12pt" style:font-name-asian="Times New Roman" style:font-size-asian="12pt" style:font-name-complex="Times New Roman" style:font-size-complex="12pt" fo:language="en" fo:language-asian="en" fo:language-complex="ar" fo:country="GB" fo:country-asian="GB" fo:country-complex="SA"/>
    </style:style>
    <style:style style:name="Cell96" style:family="table-cell">
      <style:table-cell-properties style:vertical-align="middle" fo:border-top="#000000 0.035cm solid" fo:padding-left="0.19cm" fo:padding-right="0.19cm" fo:wrap-option="wrap"/>
    </style:style>
    <style:style style:name="P211" style:family="paragraph" style:parent-style-name="Normal">
      <style:paragraph-properties fo:line-height="100%" fo:margin-bottom="0cm"/>
      <style:text-properties style:font-name="Arial" fo:font-size="12pt" style:font-name-asian="Times New Roman" style:font-size-asian="12pt" style:font-name-complex="Times New Roman" style:font-size-complex="12pt" fo:language="en" fo:language-asian="en" fo:language-complex="ar" fo:country="GB" fo:country-asian="GB" fo:country-complex="SA"/>
    </style:style>
    <style:style style:name="Row24" style:family="table-row">
      <style:table-row-properties style:min-row-height="0.476cm"/>
    </style:style>
    <style:style style:name="Cell97" style:family="table-cell">
      <style:table-cell-properties fo:background-color="#d9e2f3"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212" style:family="paragraph" style:parent-style-name="Normal">
      <style:paragraph-properties fo:line-height="100%" fo:margin-bottom="0cm"/>
    </style:style>
    <style:style style:name="T212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98" style:family="table-cell">
      <style:table-cell-properties fo:background-color="#d9e2f3"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213" style:family="paragraph" style:parent-style-name="Normal">
      <style:paragraph-properties fo:line-height="100%" fo:margin-bottom="0cm"/>
    </style:style>
    <style:style style:name="T213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99" style:family="table-cell">
      <style:table-cell-properties fo:background-color="#d9e2f3"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214" style:family="paragraph" style:parent-style-name="Normal">
      <style:paragraph-properties fo:line-height="100%" fo:margin-bottom="0cm"/>
    </style:style>
    <style:style style:name="T214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Row25" style:family="table-row">
      <style:table-row-properties style:min-row-height="0.529cm"/>
    </style:style>
    <style:style style:name="Cell100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215" style:family="paragraph" style:parent-style-name="Normal">
      <style:paragraph-properties fo:line-height="100%" fo:margin-bottom="0cm"/>
    </style:style>
    <style:style style:name="T215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215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101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216" style:family="paragraph" style:parent-style-name="Normal">
      <style:paragraph-properties fo:line-height="100%" fo:margin-bottom="0cm"/>
    </style:style>
    <style:style style:name="T216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102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217" style:family="paragraph" style:parent-style-name="Normal">
      <style:paragraph-properties fo:line-height="100%" fo:margin-bottom="0cm"/>
    </style:style>
    <style:style style:name="T217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P218" style:family="paragraph" style:parent-style-name="Normal">
      <style:paragraph-properties fo:line-height="100%" fo:margin-bottom="0cm"/>
    </style:style>
    <style:style style:name="T218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218_2" style:family="text"/>
    <style:style style:name="T218_3" style:family="text" style:parent-style-name="Internet_20_link">
      <style:text-properties fo:color="#0563c1"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style:text-underline-style="solid" style:text-underline-color="font-color"/>
    </style:style>
    <style:style style:name="T218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218_5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US" fo:country-asian="GB" fo:country-complex="SA"/>
    </style:style>
    <style:style style:name="Row26" style:family="table-row">
      <style:table-row-properties style:min-row-height="0.529cm"/>
    </style:style>
    <style:style style:name="Cell103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219" style:family="paragraph" style:parent-style-name="Normal">
      <style:paragraph-properties fo:line-height="100%" fo:margin-bottom="0cm"/>
    </style:style>
    <style:style style:name="T219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219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220" style:family="paragraph" style:parent-style-name="Normal">
      <style:paragraph-properties fo:line-height="100%" fo:margin-bottom="0cm"/>
    </style:style>
    <style:style style:name="T220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104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221" style:family="paragraph" style:parent-style-name="Normal">
      <style:paragraph-properties fo:line-height="100%" fo:margin-bottom="0cm"/>
    </style:style>
    <style:style style:name="T221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221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221_3" style:family="text" style:parent-style-name="Normal">
      <style:text-properties fo:font-size="10pt" style:font-name-asian="Arial" style:font-size-asian="10pt" style:font-name-complex="Arial" style:font-size-complex="10pt"/>
    </style:style>
    <style:style style:name="P222" style:family="paragraph" style:parent-style-name="Footnote_20_text"/>
    <style:style style:name="T222_1" style:family="text"/>
    <style:style style:name="T222_2" style:family="text">
      <style:text-properties style:font-name-asian="Arial" style:font-name-complex="Arial"/>
    </style:style>
    <style:style style:name="T222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222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105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223" style:family="paragraph" style:parent-style-name="Normal">
      <style:paragraph-properties fo:line-height="100%" fo:margin-bottom="0cm"/>
    </style:style>
    <style:style style:name="T223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P224" style:family="paragraph" style:parent-style-name="Normal">
      <style:paragraph-properties fo:line-height="100%" fo:margin-bottom="0cm"/>
    </style:style>
    <style:style style:name="T224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224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224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224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Row27" style:family="table-row">
      <style:table-row-properties style:min-row-height="0.529cm"/>
    </style:style>
    <style:style style:name="Cell106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225" style:family="paragraph" style:parent-style-name="Normal">
      <style:paragraph-properties fo:line-height="100%" fo:margin-bottom="0cm"/>
    </style:style>
    <style:style style:name="T225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225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226" style:family="paragraph" style:parent-style-name="Normal">
      <style:paragraph-properties fo:line-height="100%" fo:margin-bottom="0cm"/>
    </style:style>
    <style:style style:name="T226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107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227" style:family="paragraph" style:parent-style-name="Normal">
      <style:paragraph-properties fo:line-height="100%" fo:margin-bottom="0cm"/>
    </style:style>
    <style:style style:name="T227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227_2" style:family="text" style:parent-style-name="Normal">
      <style:text-properties fo:font-size="10pt" style:font-name-asian="Arial" style:font-size-asian="10pt" style:font-name-complex="Arial" style:font-size-complex="10pt"/>
    </style:style>
    <style:style style:name="P228" style:family="paragraph" style:parent-style-name="Footnote_20_text"/>
    <style:style style:name="T228_1" style:family="text">
      <style:text-properties fo:font-size="9pt" style:font-size-asian="9pt" style:font-size-complex="9pt"/>
    </style:style>
    <style:style style:name="T228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108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229" style:family="paragraph" style:parent-style-name="Normal">
      <style:paragraph-properties fo:line-height="100%" fo:margin-bottom="0cm"/>
    </style:style>
    <style:style style:name="T229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P230" style:family="paragraph" style:parent-style-name="Normal">
      <style:paragraph-properties fo:line-height="100%" fo:margin-bottom="0cm"/>
    </style:style>
    <style:style style:name="T230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230_2" style:family="text" style:parent-style-name="Normal">
      <style:text-properties fo:font-size="10pt" style:font-name-asian="Arial" style:font-size-asian="10pt" style:font-name-complex="Arial" style:font-size-complex="10pt"/>
    </style:style>
    <style:style style:name="P231" style:family="paragraph" style:parent-style-name="Footnote_20_text"/>
    <style:style style:name="T231_1" style:family="text"/>
    <style:style style:name="T231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232" style:family="paragraph" style:parent-style-name="Normal">
      <style:paragraph-properties fo:line-height="100%" fo:margin-bottom="0cm"/>
    </style:style>
    <style:style style:name="T232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233" style:family="paragraph" style:parent-style-name="Normal">
      <style:paragraph-properties fo:line-height="100%" fo:margin-bottom="0cm"/>
    </style:style>
    <style:style style:name="T233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234" style:family="paragraph" style:parent-style-name="Normal">
      <style:paragraph-properties fo:line-height="100%" fo:margin-bottom="0cm"/>
    </style:style>
    <style:style style:name="T234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Row28" style:family="table-row">
      <style:table-row-properties style:min-row-height="0.529cm"/>
    </style:style>
    <style:style style:name="Cell109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235" style:family="paragraph" style:parent-style-name="Normal">
      <style:paragraph-properties fo:line-height="100%" fo:margin-bottom="0cm"/>
    </style:style>
    <style:style style:name="T235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235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110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236" style:family="paragraph" style:parent-style-name="Normal">
      <style:paragraph-properties fo:line-height="100%" fo:margin-bottom="0cm"/>
    </style:style>
    <style:style style:name="T236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111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237" style:family="paragraph" style:parent-style-name="Normal">
      <style:paragraph-properties fo:line-height="100%" fo:margin-bottom="0cm"/>
    </style:style>
    <style:style style:name="T237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P238" style:family="paragraph" style:parent-style-name="List_20_Paragraph">
      <style:paragraph-properties fo:line-height="100%" fo:margin-bottom="0cm" fo:margin-left="-0.06cm"/>
    </style:style>
    <style:style style:name="T238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238_2" style:family="text" style:parent-style-name="List_20_Paragraph">
      <style:text-properties fo:font-size="10pt" style:font-name-asian="Arial" style:font-size-asian="10pt" style:font-name-complex="Arial" style:font-size-complex="10pt"/>
    </style:style>
    <style:style style:name="P239" style:family="paragraph" style:parent-style-name="Footnote_20_text"/>
    <style:style style:name="T239_1" style:family="text"/>
    <style:style style:name="T239_2" style:family="text">
      <style:text-properties fo:font-size="9pt" style:font-name-asian="Arial" style:font-size-asian="9pt" style:font-name-complex="Arial" style:font-size-complex="9pt"/>
    </style:style>
    <style:style style:name="T239_3" style:family="text"/>
    <style:style style:name="T239_4" style:family="text" style:parent-style-name="Internet_20_link">
      <style:text-properties fo:color="#0563c1" fo:font-size="9pt" style:font-size-asian="9pt" style:font-size-complex="9pt"/>
    </style:style>
    <style:style style:name="T239_5" style:family="text">
      <style:text-properties fo:font-size="9pt" style:font-name-asian="Arial" style:font-size-asian="9pt" style:font-name-complex="Arial" style:font-size-complex="9pt"/>
    </style:style>
    <style:style style:name="T239_6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240" style:family="paragraph" style:parent-style-name="Normal">
      <style:paragraph-properties fo:text-align="justify"/>
    </style:style>
    <style:style style:name="T240_1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P241" style:family="paragraph" style:parent-style-name="Normal">
      <style:paragraph-properties fo:text-align="justify"/>
    </style:style>
    <style:style style:name="T241_1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241_2" style:family="text">
      <style:text-properties fo:font-size="11pt" style:font-name-asian="Arial" style:font-size-asian="11pt" style:font-name-complex="Arial" style:font-size-complex="11pt"/>
    </style:style>
    <style:style style:name="P242" style:family="paragraph" style:parent-style-name="Normal">
      <style:paragraph-properties fo:text-align="justify" fo:line-height="100%" fo:margin-top="0cm" fo:margin-bottom="0cm" fo:margin-left="0cm" fo:margin-right="0cm" style:writing-mode="lr-tb" text:number-lines="true" text:line-number="1"/>
    </style:style>
    <style:style style:name="T242_1" style:family="text">
      <style:text-properties fo:font-size="10pt" style:font-name-asian="Arial" style:font-size-asian="10pt" style:font-name-complex="Arial" style:font-size-complex="10pt"/>
    </style:style>
    <style:style style:name="T242_2" style:family="text">
      <style:text-properties fo:font-size="10pt" style:font-name-asian="Arial" style:font-size-asian="10pt" style:font-name-complex="Arial" style:font-size-complex="10pt"/>
    </style:style>
    <style:style style:name="T242_3" style:family="text">
      <style:text-properties fo:font-size="10pt" style:font-name-asian="Arial" style:font-size-asian="10pt" style:font-name-complex="Arial" style:font-size-complex="10pt"/>
    </style:style>
    <style:style style:name="P243" style:family="paragraph" style:parent-style-name="Normal">
      <style:paragraph-properties fo:text-align="justify"/>
    </style:style>
    <style:style style:name="T243_1" style:family="text">
      <style:text-properties fo:font-size="10pt" style:font-name-asian="Arial" style:font-size-asian="10pt" style:font-name-complex="Arial" style:font-size-complex="10pt"/>
    </style:style>
    <style:style style:name="P244" style:family="paragraph" style:parent-style-name="Normal">
      <style:paragraph-properties fo:text-align="justify"/>
    </style:style>
    <style:style style:name="T244_1" style:family="text">
      <style:text-properties fo:font-size="10pt" style:font-name-asian="Arial" style:font-size-asian="10pt" style:font-name-complex="Arial" style:font-size-complex="10pt" style:text-underline-style="solid" style:text-underline-color="font-color"/>
    </style:style>
    <style:style style:name="T244_2" style:family="text">
      <style:text-properties fo:font-size="10pt" style:font-name-asian="Arial" style:font-size-asian="10pt" style:font-name-complex="Arial" style:font-size-complex="10pt"/>
    </style:style>
    <style:style style:name="T244_3" style:family="text"/>
    <style:style style:name="T244_4" style:family="text" style:parent-style-name="Internet_20_link">
      <style:text-properties fo:color="#0563c1" fo:font-size="10pt" style:font-size-asian="10pt" style:font-size-complex="10pt"/>
    </style:style>
    <style:style style:name="T244_5" style:family="text" style:parent-style-name="Normal">
      <style:text-properties fo:font-size="10pt" style:font-name-asian="Arial" style:font-size-asian="10pt" style:font-name-complex="Arial" style:font-size-complex="10pt"/>
    </style:style>
    <style:style style:name="P245" style:family="paragraph" style:parent-style-name="Footnote_20_text"/>
    <style:style style:name="T245_1" style:family="text"/>
    <style:style style:name="T245_2" style:family="text">
      <style:text-properties fo:font-size="9pt" style:font-name-asian="Arial" style:font-size-asian="9pt" style:font-name-complex="Arial" style:font-size-complex="9pt"/>
    </style:style>
    <style:style style:name="T245_3" style:family="text">
      <style:text-properties fo:font-size="10pt" style:font-name-asian="Arial" style:font-size-asian="10pt" style:font-name-complex="Arial" style:font-size-complex="10pt"/>
    </style:style>
    <style:style style:name="P246" style:family="paragraph" style:parent-style-name="Normal">
      <style:paragraph-properties fo:text-align="justify"/>
    </style:style>
    <style:style style:name="T246_1" style:family="text">
      <style:text-properties fo:font-size="10pt" style:font-name-asian="Arial" style:font-size-asian="10pt" style:font-name-complex="Arial" style:font-size-complex="10pt"/>
    </style:style>
    <style:style style:name="P247" style:family="paragraph" style:parent-style-name="Normal">
      <style:paragraph-properties fo:text-align="justify"/>
    </style:style>
    <style:style style:name="T247_1" style:family="text">
      <style:text-properties fo:font-size="10pt" style:font-name-asian="Arial" style:font-size-asian="10pt" style:font-name-complex="Arial" style:font-size-complex="10pt" style:text-underline-style="solid" style:text-underline-color="font-color"/>
    </style:style>
    <style:style style:name="T247_2" style:family="text">
      <style:text-properties fo:font-size="10pt" style:font-name-asian="Arial" style:font-size-asian="10pt" style:font-name-complex="Arial" style:font-size-complex="10pt"/>
    </style:style>
    <style:style style:name="T247_3" style:family="text">
      <style:text-properties fo:font-size="10pt" style:font-name-asian="Arial" style:font-size-asian="10pt" style:font-name-complex="Arial" style:font-size-complex="10pt"/>
    </style:style>
    <style:style style:name="T247_4" style:family="text">
      <style:text-properties fo:font-size="10pt" style:font-name-asian="Arial" style:font-size-asian="10pt" style:font-name-complex="Arial" style:font-size-complex="10pt"/>
    </style:style>
    <style:style style:name="T247_5" style:family="text" style:parent-style-name="Normal">
      <style:text-properties fo:font-size="10pt" style:font-name-asian="Arial" style:font-size-asian="10pt" style:font-name-complex="Arial" style:font-size-complex="10pt"/>
    </style:style>
    <style:style style:name="P248" style:family="paragraph" style:parent-style-name="Footnote_20_text"/>
    <style:style style:name="T248_1" style:family="text"/>
    <style:style style:name="T248_2" style:family="text">
      <style:text-properties fo:font-size="10pt" style:font-name-asian="Arial" style:font-size-asian="10pt" style:font-name-complex="Arial" style:font-size-complex="10pt"/>
    </style:style>
    <style:style style:name="P249" style:family="paragraph" style:parent-style-name="Normal">
      <style:paragraph-properties fo:text-align="justify"/>
    </style:style>
    <style:style style:name="T249_1" style:family="text">
      <style:text-properties fo:font-size="10pt" style:font-name-asian="Arial" style:font-size-asian="10pt" style:font-name-complex="Arial" style:font-size-complex="10pt"/>
    </style:style>
    <style:style style:name="P250" style:family="paragraph" style:parent-style-name="Normal">
      <style:paragraph-properties fo:text-align="justify"/>
    </style:style>
    <style:style style:name="T250_1" style:family="text">
      <style:text-properties fo:font-size="10pt" style:font-name-asian="Arial" style:font-size-asian="10pt" style:font-name-complex="Arial" style:font-size-complex="10pt" style:text-underline-style="solid" style:text-underline-color="font-color"/>
    </style:style>
    <style:style style:name="T250_2" style:family="text">
      <style:text-properties fo:font-size="10pt" style:font-name-asian="Arial" style:font-size-asian="10pt" style:font-name-complex="Arial" style:font-size-complex="10pt"/>
    </style:style>
    <style:style style:name="T250_3" style:family="text">
      <style:text-properties fo:color="#000000" fo:font-size="10pt" style:font-name-asian="Arial" style:font-size-asian="10pt" style:font-name-complex="Arial" style:font-size-complex="10pt"/>
    </style:style>
    <style:style style:name="T250_4" style:family="text">
      <style:text-properties fo:color="#000000" fo:font-size="10pt" style:font-name-asian="Arial" style:font-size-asian="10pt" style:font-name-complex="Arial" style:font-size-complex="10pt" fo:language="en" fo:country="US"/>
    </style:style>
    <style:style style:name="T250_5" style:family="text">
      <style:text-properties fo:font-size="10pt" style:font-name-asian="Arial" style:font-size-asian="10pt" style:font-name-complex="Arial" style:font-size-complex="10pt"/>
    </style:style>
    <style:style style:name="T250_6" style:family="text"/>
    <style:style style:name="T250_7" style:family="text" style:parent-style-name="Internet_20_link">
      <style:text-properties fo:color="#0563c1" fo:font-size="10pt" style:font-size-asian="10pt" style:font-size-complex="10pt"/>
    </style:style>
    <style:style style:name="T250_8" style:family="text">
      <style:text-properties fo:font-size="10pt" style:font-name-asian="Arial" style:font-size-asian="10pt" style:font-name-complex="Arial" style:font-size-complex="10pt"/>
    </style:style>
    <style:style style:name="P251" style:family="paragraph" style:parent-style-name="Normal">
      <style:paragraph-properties fo:text-align="justify"/>
    </style:style>
    <style:style style:name="T251_1" style:family="text">
      <style:text-properties fo:font-size="10pt" style:font-name-asian="Arial" style:font-size-asian="10pt" style:font-name-complex="Arial" style:font-size-complex="10pt"/>
    </style:style>
    <style:style style:name="P252" style:family="paragraph" style:parent-style-name="Normal">
      <style:paragraph-properties fo:text-align="justify"/>
    </style:style>
    <style:style style:name="T252_1" style:family="text">
      <style:text-properties fo:font-size="10pt" style:font-name-asian="Arial" style:font-size-asian="10pt" style:font-name-complex="Arial" style:font-size-complex="10pt" style:text-underline-style="solid" style:text-underline-color="font-color"/>
    </style:style>
    <style:style style:name="T252_2" style:family="text">
      <style:text-properties fo:font-size="10pt" style:font-name-asian="Arial" style:font-size-asian="10pt" style:font-name-complex="Arial" style:font-size-complex="10pt"/>
    </style:style>
    <style:style style:name="T252_3" style:family="text" style:parent-style-name="Normal">
      <style:text-properties fo:font-size="10pt" style:font-name-asian="Arial" style:font-size-asian="10pt" style:font-name-complex="Arial" style:font-size-complex="10pt"/>
    </style:style>
    <style:style style:name="P253" style:family="paragraph" style:parent-style-name="Footnote_20_text"/>
    <style:style style:name="T253_1" style:family="text">
      <style:text-properties fo:font-size="9pt" style:font-size-asian="9pt" style:font-size-complex="9pt"/>
    </style:style>
    <style:style style:name="T253_2" style:family="text">
      <style:text-properties fo:font-size="9pt" style:font-name-asian="Arial" style:font-size-asian="9pt" style:font-name-complex="Arial" style:font-size-complex="9pt"/>
    </style:style>
    <style:style style:name="T253_3" style:family="text">
      <style:text-properties fo:font-size="10pt" style:font-name-asian="Arial" style:font-size-asian="10pt" style:font-name-complex="Arial" style:font-size-complex="10pt"/>
    </style:style>
    <style:style style:name="T253_4" style:family="text"/>
    <style:style style:name="T253_5" style:family="text" style:parent-style-name="Internet_20_link">
      <style:text-properties fo:color="#0563c1" fo:font-size="10pt" style:font-size-asian="10pt" style:font-size-complex="10pt"/>
    </style:style>
    <style:style style:name="T253_6" style:family="text">
      <style:text-properties fo:font-size="10pt" style:font-name-asian="Arial" style:font-size-asian="10pt" style:font-name-complex="Arial" style:font-size-complex="10pt"/>
    </style:style>
    <style:style style:name="P254" style:family="paragraph" style:parent-style-name="Normal">
      <style:paragraph-properties fo:text-align="justify"/>
    </style:style>
    <style:style style:name="T254_1" style:family="text">
      <style:text-properties fo:font-size="10pt" style:font-name-asian="Arial" style:font-size-asian="10pt" style:font-name-complex="Arial" style:font-size-complex="10pt"/>
    </style:style>
    <style:style style:name="P255" style:family="paragraph" style:parent-style-name="Normal">
      <style:paragraph-properties fo:text-align="justify"/>
    </style:style>
    <style:style style:name="T255_1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255_2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255_3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255_4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P256" style:family="paragraph" style:parent-style-name="Normal"/>
    <style:style style:name="T256_1" style:family="text">
      <style:text-properties fo:font-size="10pt" style:font-name-asian="Arial" style:font-size-asian="10pt" style:font-name-complex="Arial" style:font-size-complex="10pt"/>
    </style:style>
    <style:style style:name="P257" style:family="paragraph" style:parent-style-name="Normal">
      <style:paragraph-properties fo:text-align="justify"/>
    </style:style>
    <style:style style:name="T257_1" style:family="text">
      <style:text-properties fo:font-size="10pt" style:font-name-asian="Arial" style:font-size-asian="10pt" style:font-name-complex="Arial" style:font-size-complex="10pt"/>
    </style:style>
    <style:style style:name="P258" style:family="paragraph" style:parent-style-name="Normal"/>
    <style:style style:name="T258_1" style:family="text">
      <style:text-properties fo:font-size="10pt" style:font-name-asian="Arial" style:font-size-asian="10pt" style:font-name-complex="Arial" style:font-size-complex="10pt"/>
    </style:style>
    <style:style style:name="P259" style:family="paragraph" style:parent-style-name="Normal">
      <style:paragraph-properties fo:text-align="justify"/>
    </style:style>
    <style:style style:name="T259_1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259_2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P260" style:family="paragraph" style:parent-style-name="Normal">
      <style:paragraph-properties fo:text-align="justify"/>
    </style:style>
    <style:style style:name="T260_1" style:family="text">
      <style:text-properties fo:font-size="11pt" style:font-name-asian="Arial" style:font-size-asian="11pt" style:font-name-complex="Arial" style:font-size-complex="11pt"/>
    </style:style>
    <style:style style:name="P261" style:family="paragraph" style:parent-style-name="Normal">
      <style:paragraph-properties fo:text-align="justify"/>
    </style:style>
    <style:style style:name="T261_1" style:family="text">
      <style:text-properties fo:font-size="10pt" style:font-name-asian="Arial" style:font-size-asian="10pt" style:font-name-complex="Arial" style:font-size-complex="10pt" fo:font-weight="bold" style:font-weight-asian="bold" style:font-weight-complex="bold"/>
    </style:style>
    <style:style style:name="P262" style:family="paragraph" style:parent-style-name="Normal">
      <style:paragraph-properties fo:text-align="justify">
        <style:tab-stops>
          <style:tab-stop style:type="left" style:leader-style="none" style:position="14.732cm"/>
        </style:tab-stops>
      </style:paragraph-properties>
    </style:style>
    <style:style style:name="T262_1" style:family="text">
      <style:text-properties fo:font-size="11pt" style:font-name-asian="Arial" style:font-size-asian="11pt" style:font-name-complex="Arial" style:font-size-complex="11pt"/>
    </style:style>
    <style:style style:name="Table7" style:family="table">
      <style:table-properties table:align="left" style:width="15.886cm" fo:margin-left="0cm"/>
    </style:style>
    <style:style style:name="Column31" style:family="table-column">
      <style:table-column-properties style:column-width="0.868cm"/>
    </style:style>
    <style:style style:name="Column32" style:family="table-column">
      <style:table-column-properties style:column-width="11.372cm"/>
    </style:style>
    <style:style style:name="Column33" style:family="table-column">
      <style:table-column-properties style:column-width="1.508cm"/>
    </style:style>
    <style:style style:name="Column34" style:family="table-column">
      <style:table-column-properties style:column-width="2.138cm"/>
    </style:style>
    <style:style style:name="Row29" style:family="table-row">
      <style:table-row-properties style:min-row-height="0.529cm"/>
    </style:style>
    <style:style style:name="Cell112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263" style:family="paragraph" style:parent-style-name="Normal">
      <style:paragraph-properties fo:text-align="justify" fo:line-height="100%" fo:margin-bottom="0cm"/>
    </style:style>
    <style:style style:name="T263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113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264" style:family="paragraph" style:parent-style-name="Normal">
      <style:paragraph-properties fo:text-align="justify" fo:line-height="100%" fo:margin-bottom="0cm"/>
    </style:style>
    <style:style style:name="T264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114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265" style:family="paragraph" style:parent-style-name="Normal">
      <style:paragraph-properties fo:text-align="justify" fo:line-height="100%" fo:margin-bottom="0cm"/>
    </style:style>
    <style:style style:name="T265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115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266" style:family="paragraph" style:parent-style-name="Normal">
      <style:paragraph-properties fo:text-align="center" fo:line-height="100%" fo:margin-bottom="0cm"/>
    </style:style>
    <style:style style:name="T266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Row30" style:family="table-row">
      <style:table-row-properties style:min-row-height="0.529cm"/>
    </style:style>
    <style:style style:name="Cell116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267" style:family="paragraph" style:parent-style-name="Normal">
      <style:paragraph-properties fo:line-height="100%" fo:margin-top="0.071cm" fo:margin-bottom="0.071cm"/>
    </style:style>
    <style:style style:name="T267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117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268" style:family="paragraph" style:parent-style-name="Normal">
      <style:paragraph-properties fo:line-height="100%" fo:margin-bottom="0cm"/>
    </style:style>
    <style:style style:name="T268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269" style:family="paragraph" style:parent-style-name="Normal">
      <style:paragraph-properties fo:line-height="100%" fo:margin-bottom="0cm"/>
    </style:style>
    <style:style style:name="T269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269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269_3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US" fo:country-asian="GB" fo:country-complex="SA"/>
    </style:style>
    <style:style style:name="T269_4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269_5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US" fo:country-asian="GB" fo:country-complex="SA"/>
    </style:style>
    <style:style style:name="Cell118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270" style:family="paragraph" style:parent-style-name="Normal">
      <style:paragraph-properties fo:text-align="justify" fo:line-height="100%" fo:margin-bottom="0cm"/>
    </style:style>
    <style:style style:name="T270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119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271" style:family="paragraph" style:parent-style-name="Normal">
      <style:paragraph-properties fo:text-align="center" fo:line-height="100%" fo:margin-bottom="0cm"/>
    </style:style>
    <style:style style:name="T271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Row31" style:family="table-row">
      <style:table-row-properties style:min-row-height="0.529cm"/>
    </style:style>
    <style:style style:name="Cell120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272" style:family="paragraph" style:parent-style-name="Normal">
      <style:paragraph-properties fo:text-align="justify" fo:line-height="100%" fo:margin-bottom="0cm"/>
    </style:style>
    <style:style style:name="T272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121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273" style:family="paragraph" style:parent-style-name="Normal">
      <style:paragraph-properties fo:line-height="100%" fo:margin-bottom="0cm"/>
    </style:style>
    <style:style style:name="T273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274" style:family="paragraph" style:parent-style-name="Normal">
      <style:paragraph-properties fo:line-height="100%" fo:margin-bottom="0cm"/>
    </style:style>
    <style:style style:name="T274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274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122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275" style:family="paragraph" style:parent-style-name="Normal">
      <style:paragraph-properties fo:text-align="justify" fo:line-height="100%" fo:margin-bottom="0cm"/>
    </style:style>
    <style:style style:name="T275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123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276" style:family="paragraph" style:parent-style-name="Normal">
      <style:paragraph-properties fo:text-align="center" fo:line-height="100%" fo:margin-bottom="0cm"/>
    </style:style>
    <style:style style:name="T276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Row32" style:family="table-row">
      <style:table-row-properties style:min-row-height="0.529cm"/>
    </style:style>
    <style:style style:name="Cell124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277" style:family="paragraph" style:parent-style-name="Normal">
      <style:paragraph-properties fo:text-align="justify" fo:line-height="100%" fo:margin-bottom="0cm"/>
    </style:style>
    <style:style style:name="T277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125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278" style:family="paragraph" style:parent-style-name="Normal">
      <style:paragraph-properties fo:line-height="100%" fo:margin-bottom="0cm"/>
    </style:style>
    <style:style style:name="T278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279" style:family="paragraph" style:parent-style-name="Normal">
      <style:paragraph-properties fo:line-height="100%" fo:margin-bottom="0cm"/>
    </style:style>
    <style:style style:name="T279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279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126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280" style:family="paragraph" style:parent-style-name="Normal">
      <style:paragraph-properties fo:text-align="justify" fo:line-height="100%" fo:margin-bottom="0cm"/>
    </style:style>
    <style:style style:name="T280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127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281" style:family="paragraph" style:parent-style-name="Normal">
      <style:paragraph-properties fo:text-align="center" fo:line-height="100%" fo:margin-bottom="0cm"/>
    </style:style>
    <style:style style:name="T281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Row33" style:family="table-row">
      <style:table-row-properties style:min-row-height="0.529cm"/>
    </style:style>
    <style:style style:name="Cell128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282" style:family="paragraph" style:parent-style-name="Normal">
      <style:paragraph-properties fo:text-align="justify" fo:line-height="100%" fo:margin-bottom="0cm"/>
    </style:style>
    <style:style style:name="T282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129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283" style:family="paragraph" style:parent-style-name="Normal">
      <style:paragraph-properties fo:line-height="100%" fo:margin-bottom="0cm"/>
    </style:style>
    <style:style style:name="T283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284" style:family="paragraph" style:parent-style-name="Normal">
      <style:paragraph-properties fo:line-height="100%" fo:margin-bottom="0cm"/>
    </style:style>
    <style:style style:name="T284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284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130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285" style:family="paragraph" style:parent-style-name="Normal">
      <style:paragraph-properties fo:text-align="justify" fo:line-height="100%" fo:margin-bottom="0cm"/>
    </style:style>
    <style:style style:name="T285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131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286" style:family="paragraph" style:parent-style-name="Normal">
      <style:paragraph-properties fo:text-align="center" fo:line-height="100%" fo:margin-bottom="0cm"/>
    </style:style>
    <style:style style:name="T286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287" style:family="paragraph" style:parent-style-name="Normal"/>
    <style:style style:name="T287_1" style:family="text">
      <style:text-properties fo:font-size="10pt" style:font-name-asian="Arial" style:font-size-asian="10pt" style:font-name-complex="Arial" style:font-size-complex="10pt"/>
    </style:style>
    <style:style style:name="P288" style:family="paragraph" style:parent-style-name="Normal"/>
    <style:style style:name="T288_1" style:family="text">
      <style:text-properties fo:font-size="10pt" style:font-name-asian="Arial" style:font-size-asian="10pt" style:font-name-complex="Arial" style:font-size-complex="10pt" fo:font-weight="bold" style:font-weight-asian="bold" style:font-weight-complex="bold"/>
    </style:style>
    <style:style style:name="P289" style:family="paragraph" style:parent-style-name="Normal"/>
    <style:style style:name="T289_1" style:family="text">
      <style:text-properties fo:font-size="10pt" style:font-name-asian="Arial" style:font-size-asian="10pt" style:font-name-complex="Arial" style:font-size-complex="10pt"/>
    </style:style>
    <style:style style:name="P290" style:family="paragraph" style:parent-style-name="Normal">
      <style:paragraph-properties fo:text-align="justify"/>
    </style:style>
    <style:style style:name="T290_1" style:family="text">
      <style:text-properties fo:font-size="10pt" style:font-name-asian="Arial" style:font-size-asian="10pt" style:font-name-complex="Arial" style:font-size-complex="10pt"/>
    </style:style>
    <style:style style:name="P291" style:family="paragraph" style:parent-style-name="Normal"/>
    <style:style style:name="T291_1" style:family="text">
      <style:text-properties fo:font-size="10pt" style:font-name-asian="Arial" style:font-size-asian="10pt" style:font-name-complex="Arial" style:font-size-complex="10pt"/>
    </style:style>
    <style:style style:name="P292" style:family="paragraph" style:parent-style-name="Normal">
      <style:paragraph-properties fo:text-align="justify"/>
    </style:style>
    <style:style style:name="T292_1" style:family="text">
      <style:text-properties fo:font-size="10pt" style:font-name-asian="Arial" style:font-size-asian="10pt" style:font-name-complex="Arial" style:font-size-complex="10pt"/>
    </style:style>
    <style:style style:name="P293" style:family="paragraph" style:parent-style-name="Normal"/>
    <style:style style:name="T293_1" style:family="text">
      <style:text-properties fo:font-size="10pt" style:font-name-asian="Arial" style:font-size-asian="10pt" style:font-name-complex="Arial" style:font-size-complex="10pt"/>
    </style:style>
    <style:style style:name="P294" style:family="paragraph" style:parent-style-name="Normal"/>
    <style:style style:name="T294_1" style:family="text">
      <style:text-properties fo:font-size="10pt" style:font-name-asian="Arial" style:font-size-asian="10pt" style:font-name-complex="Arial" style:font-size-complex="10pt"/>
    </style:style>
    <style:style style:name="P295" style:family="paragraph" style:parent-style-name="Normal"/>
    <style:style style:name="T295_1" style:family="text">
      <style:text-properties fo:font-size="10pt" style:font-name-asian="Arial" style:font-size-asian="10pt" style:font-name-complex="Arial" style:font-size-complex="10pt" fo:font-weight="bold" style:font-weight-asian="bold" style:font-weight-complex="bold"/>
    </style:style>
    <style:style style:name="P296" style:family="paragraph" style:parent-style-name="Normal"/>
    <style:style style:name="T296_1" style:family="text">
      <style:text-properties fo:font-size="10pt" style:font-name-asian="Arial" style:font-size-asian="10pt" style:font-name-complex="Arial" style:font-size-complex="10pt"/>
    </style:style>
    <style:style style:name="Table8" style:family="table">
      <style:table-properties table:align="left" style:width="15.886cm" fo:margin-left="0cm"/>
    </style:style>
    <style:style style:name="Column35" style:family="table-column">
      <style:table-column-properties style:column-width="0.868cm"/>
    </style:style>
    <style:style style:name="Column36" style:family="table-column">
      <style:table-column-properties style:column-width="10.807cm"/>
    </style:style>
    <style:style style:name="Column37" style:family="table-column">
      <style:table-column-properties style:column-width="1.637cm"/>
    </style:style>
    <style:style style:name="Column38" style:family="table-column">
      <style:table-column-properties style:column-width="2.574cm"/>
    </style:style>
    <style:style style:name="Row34" style:family="table-row">
      <style:table-row-properties style:min-row-height="0.529cm"/>
    </style:style>
    <style:style style:name="Cell132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297" style:family="paragraph" style:parent-style-name="Normal">
      <style:paragraph-properties fo:text-align="justify" fo:line-height="100%" fo:margin-bottom="0cm"/>
    </style:style>
    <style:style style:name="T297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133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298" style:family="paragraph" style:parent-style-name="Normal">
      <style:paragraph-properties fo:text-align="justify" fo:line-height="100%" fo:margin-bottom="0cm"/>
    </style:style>
    <style:style style:name="T298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134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299" style:family="paragraph" style:parent-style-name="Normal">
      <style:paragraph-properties fo:text-align="justify" fo:line-height="100%" fo:margin-bottom="0cm"/>
    </style:style>
    <style:style style:name="T299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135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300" style:family="paragraph" style:parent-style-name="Normal">
      <style:paragraph-properties fo:text-align="center" fo:line-height="100%" fo:margin-bottom="0cm"/>
    </style:style>
    <style:style style:name="T300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Row35" style:family="table-row">
      <style:table-row-properties style:min-row-height="0.529cm"/>
    </style:style>
    <style:style style:name="Cell136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301" style:family="paragraph" style:parent-style-name="Normal">
      <style:paragraph-properties fo:line-height="100%" fo:margin-top="0.071cm" fo:margin-bottom="0.071cm"/>
    </style:style>
    <style:style style:name="T301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137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302" style:family="paragraph" style:parent-style-name="Normal">
      <style:paragraph-properties fo:line-height="100%" fo:margin-bottom="0cm"/>
    </style:style>
    <style:style style:name="T302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138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303" style:family="paragraph" style:parent-style-name="Normal">
      <style:paragraph-properties fo:text-align="justify" fo:line-height="100%" fo:margin-bottom="0cm"/>
    </style:style>
    <style:style style:name="T303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139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304" style:family="paragraph" style:parent-style-name="Normal">
      <style:paragraph-properties fo:text-align="center" fo:line-height="100%" fo:margin-bottom="0cm"/>
    </style:style>
    <style:style style:name="T304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Row36" style:family="table-row">
      <style:table-row-properties style:min-row-height="0.529cm"/>
    </style:style>
    <style:style style:name="Cell140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305" style:family="paragraph" style:parent-style-name="Normal">
      <style:paragraph-properties fo:text-align="justify" fo:line-height="100%" fo:margin-bottom="0cm"/>
    </style:style>
    <style:style style:name="T305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141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306" style:family="paragraph" style:parent-style-name="Normal">
      <style:paragraph-properties fo:line-height="100%" fo:margin-bottom="0cm"/>
    </style:style>
    <style:style style:name="T306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306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306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142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307" style:family="paragraph" style:parent-style-name="Normal">
      <style:paragraph-properties fo:text-align="justify" fo:line-height="100%" fo:margin-bottom="0cm"/>
    </style:style>
    <style:style style:name="T307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143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308" style:family="paragraph" style:parent-style-name="Normal">
      <style:paragraph-properties fo:text-align="center" fo:line-height="100%" fo:margin-bottom="0cm"/>
    </style:style>
    <style:style style:name="T308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Row37" style:family="table-row">
      <style:table-row-properties style:min-row-height="0.529cm"/>
    </style:style>
    <style:style style:name="Cell144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309" style:family="paragraph" style:parent-style-name="Normal">
      <style:paragraph-properties fo:text-align="justify" fo:line-height="100%" fo:margin-bottom="0cm"/>
    </style:style>
    <style:style style:name="T309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145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310" style:family="paragraph" style:parent-style-name="Normal">
      <style:paragraph-properties fo:line-height="100%" fo:margin-bottom="0cm"/>
    </style:style>
    <style:style style:name="T310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146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311" style:family="paragraph" style:parent-style-name="Normal">
      <style:paragraph-properties fo:text-align="justify" fo:line-height="100%" fo:margin-bottom="0cm"/>
    </style:style>
    <style:style style:name="T311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147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312" style:family="paragraph" style:parent-style-name="Normal">
      <style:paragraph-properties fo:text-align="center" fo:line-height="100%" fo:margin-bottom="0cm"/>
    </style:style>
    <style:style style:name="T312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312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313" style:family="paragraph" style:parent-style-name="Normal"/>
    <style:style style:name="T313_1" style:family="text">
      <style:text-properties fo:font-size="10pt" style:font-name-asian="Arial" style:font-size-asian="10pt" style:font-name-complex="Arial" style:font-size-complex="10pt"/>
    </style:style>
    <style:style style:name="P314" style:family="paragraph" style:parent-style-name="Normal"/>
    <style:style style:name="T314_1" style:family="text">
      <style:text-properties fo:font-size="10pt" style:font-name-asian="Arial" style:font-size-asian="10pt" style:font-name-complex="Arial" style:font-size-complex="10pt"/>
    </style:style>
    <style:style style:name="P315" style:family="paragraph" style:parent-style-name="Normal"/>
    <style:style style:name="T315_1" style:family="text">
      <style:text-properties fo:font-size="10pt" style:font-name-asian="Arial" style:font-size-asian="10pt" style:font-name-complex="Arial" style:font-size-complex="10pt"/>
    </style:style>
    <style:style style:name="Table9" style:family="table">
      <style:table-properties table:align="left" style:width="16.15cm" fo:margin-left="-0.265cm"/>
    </style:style>
    <style:style style:name="Column39" style:family="table-column">
      <style:table-column-properties style:column-width="2.951cm"/>
    </style:style>
    <style:style style:name="Column40" style:family="table-column">
      <style:table-column-properties style:column-width="1.065cm"/>
    </style:style>
    <style:style style:name="Column41" style:family="table-column">
      <style:table-column-properties style:column-width="0.631cm"/>
    </style:style>
    <style:style style:name="Column42" style:family="table-column">
      <style:table-column-properties style:column-width="1.002cm"/>
    </style:style>
    <style:style style:name="Column43" style:family="table-column">
      <style:table-column-properties style:column-width="4.632cm"/>
    </style:style>
    <style:style style:name="Column44" style:family="table-column">
      <style:table-column-properties style:column-width="1.05cm"/>
    </style:style>
    <style:style style:name="Column45" style:family="table-column">
      <style:table-column-properties style:column-width="4.352cm"/>
    </style:style>
    <style:style style:name="Column46" style:family="table-column">
      <style:table-column-properties style:column-width="0.467cm"/>
    </style:style>
    <style:style style:name="Row38" style:family="table-row">
      <style:table-row-properties style:min-row-height="0.529cm"/>
    </style:style>
    <style:style style:name="Cell148" style:family="table-cell">
      <style:table-cell-properties fo:background-color="#d9e2f3"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316" style:family="paragraph" style:parent-style-name="Normal">
      <style:paragraph-properties fo:line-height="100%" fo:margin-bottom="0cm"/>
    </style:style>
    <style:style style:name="T316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149" style:family="table-cell">
      <style:table-cell-properties fo:background-color="#ffffff"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317" style:family="paragraph" style:parent-style-name="Normal">
      <style:paragraph-properties fo:line-height="100%" fo:margin-bottom="0cm"/>
    </style:style>
    <style:style style:name="T317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Row39" style:family="table-row">
      <style:table-row-properties style:min-row-height="0.609cm"/>
    </style:style>
    <style:style style:name="Cell150" style:family="table-cell">
      <style:table-cell-properties fo:background-color="#d9e2f3"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318" style:family="paragraph" style:parent-style-name="Normal">
      <style:paragraph-properties fo:line-height="100%" fo:margin-bottom="0cm"/>
    </style:style>
    <style:style style:name="T318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151" style:family="table-cell">
      <style:table-cell-properties style:vertical-align="top" fo:border-bottom="#000000 0.035cm solid" fo:padding-left="0.19cm" fo:padding-right="0.19cm" fo:border-right="#000000 0.035cm solid" fo:wrap-option="wrap"/>
    </style:style>
    <style:style style:name="P319" style:family="paragraph" style:parent-style-name="Normal">
      <style:paragraph-properties fo:line-height="100%" fo:margin-bottom="0cm"/>
    </style:style>
    <style:style style:name="T319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152" style:family="table-cell">
      <style:table-cell-properties fo:background-color="#d9e2f3" style:vertical-align="top" fo:border-bottom="#000000 0.035cm solid" fo:padding-left="0.19cm" fo:border-left="#000000 0.035cm solid" fo:padding-right="0.19cm" fo:border-right="#000000 0.035cm solid" fo:wrap-option="wrap"/>
    </style:style>
    <style:style style:name="P320" style:family="paragraph" style:parent-style-name="Normal">
      <style:paragraph-properties fo:line-height="100%" fo:margin-bottom="0cm"/>
    </style:style>
    <style:style style:name="T320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153" style:family="table-cell">
      <style:table-cell-properties style:vertical-align="top" fo:border-bottom="#000000 0.035cm solid" fo:padding-left="0.19cm" fo:border-left="#000000 0.035cm solid" fo:padding-right="0.19cm" fo:border-right="#000000 0.035cm solid" fo:wrap-option="wrap"/>
    </style:style>
    <style:style style:name="P321" style:family="paragraph" style:parent-style-name="Normal">
      <style:paragraph-properties fo:line-height="100%" fo:margin-bottom="0cm"/>
    </style:style>
    <style:style style:name="T321_1" style:family="text">
      <style:text-properties fo:font-style="italic" style:font-style-asian="italic" style:font-style-complex="italic" fo:color="#ff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Row40" style:family="table-row">
      <style:table-row-properties style:min-row-height="0.609cm"/>
    </style:style>
    <style:style style:name="Cell154" style:family="table-cell">
      <style:table-cell-properties fo:background-color="#d9e2f3"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322" style:family="paragraph" style:parent-style-name="Normal">
      <style:paragraph-properties fo:line-height="100%" fo:margin-bottom="0cm"/>
    </style:style>
    <style:style style:name="T322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155" style:family="table-cell">
      <style:table-cell-properties style:vertical-align="top" fo:border-top="#000000 0.035cm solid" fo:border-bottom="#000000 0.035cm solid" fo:padding-left="0.19cm" fo:padding-right="0.19cm" fo:border-right="#000000 0.035cm solid" fo:wrap-option="wrap"/>
    </style:style>
    <style:style style:name="P323" style:family="paragraph" style:parent-style-name="Normal">
      <style:paragraph-properties fo:line-height="100%" fo:margin-bottom="0cm"/>
    </style:style>
    <style:style style:name="T323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323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156" style:family="table-cell">
      <style:table-cell-properties fo:background-color="#d9e2f3"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324" style:family="paragraph" style:parent-style-name="Normal">
      <style:paragraph-properties fo:line-height="100%" fo:margin-bottom="0cm"/>
    </style:style>
    <style:style style:name="T324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157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325" style:family="paragraph" style:parent-style-name="Normal">
      <style:paragraph-properties fo:line-height="100%" fo:margin-bottom="0cm"/>
    </style:style>
    <style:style style:name="T325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Row41" style:family="table-row">
      <style:table-row-properties style:min-row-height="0.529cm"/>
    </style:style>
    <style:style style:name="Cell158" style:family="table-cell">
      <style:table-cell-properties style:vertical-align="middle" fo:border-top="#000000 0.035cm solid" fo:padding-left="0.19cm" fo:padding-right="0.19cm" fo:wrap-option="wrap"/>
    </style:style>
    <style:style style:name="P326" style:family="paragraph" style:parent-style-name="Normal">
      <style:paragraph-properties fo:line-height="100%" fo:margin-bottom="0cm"/>
      <style:text-properties style:font-name="Arial" fo:font-size="12pt" style:font-name-asian="Times New Roman" style:font-size-asian="12pt" style:font-name-complex="Times New Roman" style:font-size-complex="12pt" fo:language="en" fo:language-asian="en" fo:language-complex="ar" fo:country="GB" fo:country-asian="GB" fo:country-complex="SA"/>
    </style:style>
    <style:style style:name="Cell159" style:family="table-cell">
      <style:table-cell-properties style:vertical-align="middle" fo:padding-left="0.19cm" fo:padding-right="0.19cm" fo:wrap-option="wrap"/>
    </style:style>
    <style:style style:name="P327" style:family="paragraph" style:parent-style-name="Normal">
      <style:paragraph-properties fo:line-height="100%" fo:margin-bottom="0cm"/>
      <style:text-properties style:font-name="Arial" fo:font-size="12pt" style:font-name-asian="Times New Roman" style:font-size-asian="12pt" style:font-name-complex="Times New Roman" style:font-size-complex="12pt" fo:language="en" fo:language-asian="en" fo:language-complex="ar" fo:country="GB" fo:country-asian="GB" fo:country-complex="SA"/>
    </style:style>
    <style:style style:name="Cell160" style:family="table-cell">
      <style:table-cell-properties style:vertical-align="middle" fo:border-top="#000000 0.035cm solid" fo:padding-left="0.19cm" fo:padding-right="0.19cm" fo:wrap-option="wrap"/>
    </style:style>
    <style:style style:name="P328" style:family="paragraph" style:parent-style-name="Normal">
      <style:paragraph-properties fo:line-height="100%" fo:margin-bottom="0cm"/>
      <style:text-properties style:font-name="Arial" fo:font-size="12pt" style:font-name-asian="Times New Roman" style:font-size-asian="12pt" style:font-name-complex="Times New Roman" style:font-size-complex="12pt" fo:language="en" fo:language-asian="en" fo:language-complex="ar" fo:country="GB" fo:country-asian="GB" fo:country-complex="SA"/>
    </style:style>
    <style:style style:name="Cell161" style:family="table-cell">
      <style:table-cell-properties style:vertical-align="middle" fo:border-top="#000000 0.035cm solid" fo:padding-left="0.19cm" fo:padding-right="0.19cm" fo:wrap-option="wrap"/>
    </style:style>
    <style:style style:name="P329" style:family="paragraph" style:parent-style-name="Normal">
      <style:paragraph-properties fo:line-height="100%" fo:margin-bottom="0cm"/>
      <style:text-properties style:font-name="Arial" fo:font-size="12pt" style:font-name-asian="Times New Roman" style:font-size-asian="12pt" style:font-name-complex="Times New Roman" style:font-size-complex="12pt" fo:language="en" fo:language-asian="en" fo:language-complex="ar" fo:country="GB" fo:country-asian="GB" fo:country-complex="SA"/>
    </style:style>
    <style:style style:name="Cell162" style:family="table-cell">
      <style:table-cell-properties style:vertical-align="middle" fo:border-top="#000000 0.035cm solid" fo:padding-left="0.19cm" fo:padding-right="0.19cm" fo:wrap-option="wrap"/>
    </style:style>
    <style:style style:name="P330" style:family="paragraph" style:parent-style-name="Normal">
      <style:paragraph-properties fo:line-height="100%" fo:margin-bottom="0cm"/>
      <style:text-properties style:font-name="Arial" fo:font-size="12pt" style:font-name-asian="Times New Roman" style:font-size-asian="12pt" style:font-name-complex="Times New Roman" style:font-size-complex="12pt" fo:language="en" fo:language-asian="en" fo:language-complex="ar" fo:country="GB" fo:country-asian="GB" fo:country-complex="SA"/>
    </style:style>
    <style:style style:name="Row42" style:family="table-row">
      <style:table-row-properties style:min-row-height="0.476cm"/>
    </style:style>
    <style:style style:name="Cell163" style:family="table-cell">
      <style:table-cell-properties fo:background-color="#d9e2f3"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331" style:family="paragraph" style:parent-style-name="Normal">
      <style:paragraph-properties fo:line-height="100%" fo:margin-bottom="0cm"/>
    </style:style>
    <style:style style:name="T331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164" style:family="table-cell">
      <style:table-cell-properties fo:background-color="#d9e2f3"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332" style:family="paragraph" style:parent-style-name="Normal">
      <style:paragraph-properties fo:line-height="100%" fo:margin-bottom="0cm"/>
    </style:style>
    <style:style style:name="T332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165" style:family="table-cell">
      <style:table-cell-properties fo:background-color="#d9e2f3"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333" style:family="paragraph" style:parent-style-name="Normal">
      <style:paragraph-properties fo:line-height="100%" fo:margin-bottom="0cm"/>
    </style:style>
    <style:style style:name="T333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Row43" style:family="table-row">
      <style:table-row-properties style:min-row-height="0.529cm"/>
    </style:style>
    <style:style style:name="Cell166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334" style:family="paragraph" style:parent-style-name="Normal">
      <style:paragraph-properties fo:line-height="100%" fo:margin-bottom="0cm"/>
    </style:style>
    <style:style style:name="T334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334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167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335" style:family="paragraph" style:parent-style-name="Normal">
      <style:paragraph-properties fo:line-height="100%" fo:margin-bottom="0cm"/>
    </style:style>
    <style:style style:name="T335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168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336" style:family="paragraph" style:parent-style-name="Normal">
      <style:paragraph-properties fo:line-height="100%" fo:margin-bottom="0cm"/>
    </style:style>
    <style:style style:name="T336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P337" style:family="paragraph" style:parent-style-name="Normal">
      <style:paragraph-properties fo:line-height="100%" fo:margin-bottom="0cm"/>
    </style:style>
    <style:style style:name="T337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337_2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338" style:family="paragraph" style:parent-style-name="Normal">
      <style:paragraph-properties fo:line-height="100%" fo:margin-bottom="0cm"/>
    </style:style>
    <style:style style:name="T338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Row44" style:family="table-row">
      <style:table-row-properties style:min-row-height="0.529cm"/>
    </style:style>
    <style:style style:name="Cell169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339" style:family="paragraph" style:parent-style-name="Normal">
      <style:paragraph-properties fo:line-height="100%" fo:margin-bottom="0cm"/>
    </style:style>
    <style:style style:name="T339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339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339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170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340" style:family="paragraph" style:parent-style-name="Normal">
      <style:paragraph-properties fo:line-height="100%" fo:margin-bottom="0cm"/>
    </style:style>
    <style:style style:name="T340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340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171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341" style:family="paragraph" style:parent-style-name="Normal">
      <style:paragraph-properties fo:line-height="100%" fo:margin-bottom="0cm"/>
    </style:style>
    <style:style style:name="T341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P342" style:family="paragraph" style:parent-style-name="Normal">
      <style:paragraph-properties fo:line-height="100%" fo:margin-bottom="0cm"/>
    </style:style>
    <style:style style:name="T342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343" style:family="paragraph" style:parent-style-name="Normal">
      <style:paragraph-properties fo:line-height="100%" fo:margin-bottom="0cm"/>
    </style:style>
    <style:style style:name="T343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344" style:family="paragraph" style:parent-style-name="Normal">
      <style:paragraph-properties fo:line-height="100%" fo:margin-bottom="0cm"/>
    </style:style>
    <style:style style:name="T344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345" style:family="paragraph" style:parent-style-name="Normal">
      <style:paragraph-properties fo:line-height="100%" fo:margin-bottom="0cm"/>
    </style:style>
    <style:style style:name="T345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Row45" style:family="table-row">
      <style:table-row-properties style:min-row-height="0.529cm"/>
    </style:style>
    <style:style style:name="Cell172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346" style:family="paragraph" style:parent-style-name="Normal">
      <style:paragraph-properties fo:line-height="100%" fo:margin-bottom="0cm"/>
    </style:style>
    <style:style style:name="T346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346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173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347" style:family="paragraph" style:parent-style-name="Normal">
      <style:paragraph-properties fo:line-height="100%" fo:margin-bottom="0cm"/>
    </style:style>
    <style:style style:name="T347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174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348" style:family="paragraph" style:parent-style-name="Normal">
      <style:paragraph-properties fo:line-height="100%" fo:margin-bottom="0cm"/>
    </style:style>
    <style:style style:name="T348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P349" style:family="paragraph" style:parent-style-name="Normal">
      <style:paragraph-properties fo:line-height="100%" fo:margin-bottom="0cm"/>
    </style:style>
    <style:style style:name="T349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350" style:family="paragraph" style:parent-style-name="Normal">
      <style:paragraph-properties fo:text-align="justify"/>
    </style:style>
    <style:style style:name="T350_1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P351" style:family="paragraph" style:parent-style-name="Normal">
      <style:paragraph-properties fo:text-align="justify"/>
    </style:style>
    <style:style style:name="T351_1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P352" style:family="paragraph" style:parent-style-name="Normal">
      <style:paragraph-properties fo:text-align="justify"/>
      <style:text-properties fo:font-size="11pt" style:font-name-asian="Arial" style:font-size-asian="11pt" style:font-name-complex="Arial" style:font-size-complex="11pt"/>
    </style:style>
    <style:style style:name="P353" style:family="paragraph" style:parent-style-name="Normal">
      <style:paragraph-properties fo:text-align="justify"/>
    </style:style>
    <style:style style:name="T353_1" style:family="text">
      <style:text-properties fo:font-size="10pt" style:font-name-asian="Arial" style:font-size-asian="10pt" style:font-name-complex="Arial" style:font-size-complex="10pt"/>
    </style:style>
    <style:style style:name="T353_2" style:family="text">
      <style:text-properties fo:font-size="10pt" style:font-name-asian="Arial" style:font-size-asian="10pt" style:font-name-complex="Arial" style:font-size-complex="10pt"/>
    </style:style>
    <style:style style:name="T353_3" style:family="text">
      <style:text-properties fo:font-size="10pt" style:font-name-asian="Arial" style:font-size-asian="10pt" style:font-name-complex="Arial" style:font-size-complex="10pt"/>
    </style:style>
    <style:style style:name="T353_4" style:family="text">
      <style:text-properties fo:font-size="10pt" style:font-name-asian="Arial" style:font-size-asian="10pt" style:font-name-complex="Arial" style:font-size-complex="10pt"/>
    </style:style>
    <style:style style:name="T353_5" style:family="text">
      <style:text-properties fo:font-size="10pt" style:font-name-asian="Arial" style:font-size-asian="10pt" style:font-name-complex="Arial" style:font-size-complex="10pt"/>
    </style:style>
    <style:style style:name="T353_6" style:family="text">
      <style:text-properties fo:font-size="10pt" style:font-name-asian="Arial" style:font-size-asian="10pt" style:font-name-complex="Arial" style:font-size-complex="10pt"/>
    </style:style>
    <style:style style:name="P354" style:family="paragraph" style:parent-style-name="Normal">
      <style:paragraph-properties fo:text-align="justify"/>
    </style:style>
    <style:style style:name="T354_1" style:family="text">
      <style:text-properties fo:font-size="10pt" style:font-name-asian="Arial" style:font-size-asian="10pt" style:font-name-complex="Arial" style:font-size-complex="10pt"/>
    </style:style>
    <style:style style:name="P355" style:family="paragraph" style:parent-style-name="Normal">
      <style:paragraph-properties fo:text-align="justify"/>
    </style:style>
    <style:style style:name="T355_1" style:family="text">
      <style:text-properties fo:font-size="10pt" style:font-name-asian="Arial" style:font-size-asian="10pt" style:font-name-complex="Arial" style:font-size-complex="10pt"/>
    </style:style>
    <style:style style:name="T355_2" style:family="text"/>
    <style:style style:name="T355_3" style:family="text" style:parent-style-name="Internet_20_link">
      <style:text-properties fo:color="#0563c1" fo:font-size="10pt" style:font-size-asian="10pt" style:font-size-complex="10pt"/>
    </style:style>
    <style:style style:name="T355_4" style:family="text" style:parent-style-name="Normal">
      <style:text-properties fo:font-size="10pt" style:font-name-asian="Arial" style:font-size-asian="10pt" style:font-name-complex="Arial" style:font-size-complex="10pt"/>
    </style:style>
    <style:style style:name="P356" style:family="paragraph" style:parent-style-name="Footnote_20_text"/>
    <style:style style:name="T356_1" style:family="text">
      <style:text-properties fo:font-size="9pt" style:font-size-asian="9pt" style:font-size-complex="9pt"/>
    </style:style>
    <style:style style:name="T356_2" style:family="text">
      <style:text-properties fo:font-size="9pt" style:font-name-asian="Arial" style:font-size-asian="9pt" style:font-name-complex="Arial" style:font-size-complex="9pt"/>
    </style:style>
    <style:style style:name="T356_3" style:family="text">
      <style:text-properties fo:font-size="10pt" style:font-name-asian="Arial" style:font-size-asian="10pt" style:font-name-complex="Arial" style:font-size-complex="10pt"/>
    </style:style>
    <style:style style:name="P357" style:family="paragraph" style:parent-style-name="Normal">
      <style:paragraph-properties fo:text-align="justify"/>
    </style:style>
    <style:style style:name="T357_1" style:family="text">
      <style:text-properties fo:font-size="10pt" style:font-name-asian="Arial" style:font-size-asian="10pt" style:font-name-complex="Arial" style:font-size-complex="10pt"/>
    </style:style>
    <style:style style:name="P358" style:family="paragraph" style:parent-style-name="Normal">
      <style:paragraph-properties fo:text-align="justify"/>
    </style:style>
    <style:style style:name="T358_1" style:family="text">
      <style:text-properties fo:font-size="10pt" style:font-name-asian="Arial" style:font-size-asian="10pt" style:font-name-complex="Arial" style:font-size-complex="10pt"/>
    </style:style>
    <style:style style:name="T358_2" style:family="text"/>
    <style:style style:name="T358_3" style:family="text" style:parent-style-name="Internet_20_link">
      <style:text-properties fo:color="#0563c1" fo:font-size="10pt" style:font-size-asian="10pt" style:font-size-complex="10pt"/>
    </style:style>
    <style:style style:name="T358_4" style:family="text">
      <style:text-properties fo:font-size="10pt" style:font-name-asian="Arial" style:font-size-asian="10pt" style:font-name-complex="Arial" style:font-size-complex="10pt"/>
    </style:style>
    <style:style style:name="P359" style:family="paragraph" style:parent-style-name="Normal">
      <style:paragraph-properties fo:text-align="justify"/>
    </style:style>
    <style:style style:name="T359_1" style:family="text">
      <style:text-properties fo:font-size="10pt" style:font-name-asian="Arial" style:font-size-asian="10pt" style:font-name-complex="Arial" style:font-size-complex="10pt"/>
    </style:style>
    <style:style style:name="P360" style:family="paragraph" style:parent-style-name="Normal">
      <style:paragraph-properties fo:text-align="justify"/>
    </style:style>
    <style:style style:name="T360_1" style:family="text">
      <style:text-properties fo:font-size="10pt" style:font-name-asian="Arial" style:font-size-asian="10pt" style:font-name-complex="Arial" style:font-size-complex="10pt"/>
    </style:style>
    <style:style style:name="T360_2" style:family="text" style:parent-style-name="Normal">
      <style:text-properties fo:font-size="10pt" style:font-name-asian="Arial" style:font-size-asian="10pt" style:font-name-complex="Arial" style:font-size-complex="10pt"/>
    </style:style>
    <style:style style:name="P361" style:family="paragraph" style:parent-style-name="Footnote_20_text"/>
    <style:style style:name="T361_1" style:family="text">
      <style:text-properties fo:font-size="9pt" style:font-size-asian="9pt" style:font-size-complex="9pt"/>
    </style:style>
    <style:style style:name="T361_2" style:family="text">
      <style:text-properties fo:font-size="9pt" style:font-name-asian="Arial" style:font-size-asian="9pt" style:font-name-complex="Arial" style:font-size-complex="9pt"/>
    </style:style>
    <style:style style:name="T361_3" style:family="text">
      <style:text-properties fo:font-size="10pt" style:font-name-asian="Arial" style:font-size-asian="10pt" style:font-name-complex="Arial" style:font-size-complex="10pt"/>
    </style:style>
    <style:style style:name="T361_4" style:family="text"/>
    <style:style style:name="T361_5" style:family="text" style:parent-style-name="Internet_20_link">
      <style:text-properties fo:color="#0563c1" fo:font-size="10pt" style:font-size-asian="10pt" style:font-size-complex="10pt"/>
    </style:style>
    <style:style style:name="T361_6" style:family="text">
      <style:text-properties fo:font-size="10pt" style:font-name-asian="Arial" style:font-size-asian="10pt" style:font-name-complex="Arial" style:font-size-complex="10pt"/>
    </style:style>
    <style:style style:name="T361_7" style:family="text">
      <style:text-properties fo:font-size="10pt" style:font-name-asian="Arial" style:font-size-asian="10pt" style:font-name-complex="Arial" style:font-size-complex="10pt"/>
    </style:style>
    <style:style style:name="T361_8" style:family="text">
      <style:text-properties fo:font-size="10pt" style:font-name-asian="Arial" style:font-size-asian="10pt" style:font-name-complex="Arial" style:font-size-complex="10pt"/>
    </style:style>
    <style:style style:name="P362" style:family="paragraph" style:parent-style-name="Normal">
      <style:paragraph-properties fo:text-align="justify"/>
    </style:style>
    <style:style style:name="T362_1" style:family="text">
      <style:text-properties fo:font-size="10pt" style:font-name-asian="Arial" style:font-size-asian="10pt" style:font-name-complex="Arial" style:font-size-complex="10pt"/>
    </style:style>
    <style:style style:name="P363" style:family="paragraph" style:parent-style-name="Normal">
      <style:paragraph-properties fo:text-align="justify"/>
    </style:style>
    <style:style style:name="T363_1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P364" style:family="paragraph" style:parent-style-name="Normal"/>
    <style:style style:name="T364_1" style:family="text">
      <style:text-properties fo:font-size="10pt" style:font-name-asian="Arial" style:font-size-asian="10pt" style:font-name-complex="Arial" style:font-size-complex="10pt"/>
    </style:style>
    <style:style style:name="P365" style:family="paragraph" style:parent-style-name="Normal">
      <style:paragraph-properties fo:text-align="justify"/>
    </style:style>
    <style:style style:name="T365_1" style:family="text">
      <style:text-properties fo:font-size="10pt" style:font-name-asian="Arial" style:font-size-asian="10pt" style:font-name-complex="Arial" style:font-size-complex="10pt"/>
    </style:style>
    <style:style style:name="P366" style:family="paragraph" style:parent-style-name="Normal"/>
    <style:style style:name="T366_1" style:family="text">
      <style:text-properties fo:font-size="10pt" style:font-name-asian="Arial" style:font-size-asian="10pt" style:font-name-complex="Arial" style:font-size-complex="10pt"/>
    </style:style>
    <style:style style:name="P367" style:family="paragraph" style:parent-style-name="Normal">
      <style:paragraph-properties fo:text-align="justify"/>
    </style:style>
    <style:style style:name="T367_1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367_2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P368" style:family="paragraph" style:parent-style-name="Normal"/>
    <style:style style:name="T368_1" style:family="text">
      <style:text-properties fo:font-size="10pt" style:font-name-asian="Arial" style:font-size-asian="10pt" style:font-name-complex="Arial" style:font-size-complex="10pt"/>
    </style:style>
    <style:style style:name="P369" style:family="paragraph" style:parent-style-name="Normal">
      <style:paragraph-properties fo:text-align="justify"/>
    </style:style>
    <style:style style:name="T369_1" style:family="text">
      <style:text-properties fo:font-size="10pt" style:font-name-asian="Arial" style:font-size-asian="10pt" style:font-name-complex="Arial" style:font-size-complex="10pt" fo:font-weight="bold" style:font-weight-asian="bold" style:font-weight-complex="bold"/>
    </style:style>
    <style:style style:name="P370" style:family="paragraph" style:parent-style-name="Normal">
      <style:paragraph-properties fo:text-align="justify"/>
    </style:style>
    <style:style style:name="T370_1" style:family="text">
      <style:text-properties style:font-name-asian="Arial" style:font-name-complex="Arial"/>
    </style:style>
    <style:style style:name="Table10" style:family="table">
      <style:table-properties table:align="left" style:width="15.886cm" fo:margin-left="0cm"/>
    </style:style>
    <style:style style:name="Column47" style:family="table-column">
      <style:table-column-properties style:column-width="0.868cm"/>
    </style:style>
    <style:style style:name="Column48" style:family="table-column">
      <style:table-column-properties style:column-width="11.141cm"/>
    </style:style>
    <style:style style:name="Column49" style:family="table-column">
      <style:table-column-properties style:column-width="1.739cm"/>
    </style:style>
    <style:style style:name="Column50" style:family="table-column">
      <style:table-column-properties style:column-width="2.138cm"/>
    </style:style>
    <style:style style:name="Row46" style:family="table-row">
      <style:table-row-properties style:min-row-height="0.529cm"/>
    </style:style>
    <style:style style:name="Cell175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371" style:family="paragraph" style:parent-style-name="Normal">
      <style:paragraph-properties fo:text-align="justify" fo:line-height="100%" fo:margin-bottom="0cm"/>
    </style:style>
    <style:style style:name="T371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176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372" style:family="paragraph" style:parent-style-name="Normal">
      <style:paragraph-properties fo:text-align="justify" fo:line-height="100%" fo:margin-bottom="0cm"/>
    </style:style>
    <style:style style:name="T372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177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373" style:family="paragraph" style:parent-style-name="Normal">
      <style:paragraph-properties fo:text-align="justify" fo:line-height="100%" fo:margin-bottom="0cm"/>
    </style:style>
    <style:style style:name="T373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178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374" style:family="paragraph" style:parent-style-name="Normal">
      <style:paragraph-properties fo:text-align="center" fo:line-height="100%" fo:margin-bottom="0cm"/>
    </style:style>
    <style:style style:name="T374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Row47" style:family="table-row">
      <style:table-row-properties style:min-row-height="0.529cm"/>
    </style:style>
    <style:style style:name="Cell179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375" style:family="paragraph" style:parent-style-name="Normal">
      <style:paragraph-properties fo:line-height="100%" fo:margin-top="0.071cm" fo:margin-bottom="0.071cm"/>
    </style:style>
    <style:style style:name="T375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180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376" style:family="paragraph" style:parent-style-name="Normal">
      <style:paragraph-properties fo:line-height="100%" fo:margin-bottom="0cm"/>
    </style:style>
    <style:style style:name="T376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377" style:family="paragraph" style:parent-style-name="Normal">
      <style:paragraph-properties fo:line-height="100%" fo:margin-bottom="0cm"/>
    </style:style>
    <style:style style:name="T377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377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377_3" style:family="text">
      <style:text-properties style:text-position="super 58%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377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181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378" style:family="paragraph" style:parent-style-name="Normal">
      <style:paragraph-properties fo:text-align="justify" fo:line-height="100%" fo:margin-bottom="0cm"/>
    </style:style>
    <style:style style:name="T378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182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379" style:family="paragraph" style:parent-style-name="Normal">
      <style:paragraph-properties fo:text-align="center" fo:line-height="100%" fo:margin-bottom="0cm"/>
    </style:style>
    <style:style style:name="T379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Row48" style:family="table-row">
      <style:table-row-properties style:min-row-height="0.529cm"/>
    </style:style>
    <style:style style:name="Cell183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380" style:family="paragraph" style:parent-style-name="Normal">
      <style:paragraph-properties fo:line-height="100%" fo:margin-bottom="0cm"/>
    </style:style>
    <style:style style:name="T380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184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381" style:family="paragraph" style:parent-style-name="Normal">
      <style:paragraph-properties fo:line-height="100%" fo:margin-bottom="0cm"/>
    </style:style>
    <style:style style:name="T381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382" style:family="paragraph" style:parent-style-name="Normal">
      <style:paragraph-properties fo:line-height="100%" fo:margin-bottom="0cm"/>
    </style:style>
    <style:style style:name="T382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382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185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383" style:family="paragraph" style:parent-style-name="Normal">
      <style:paragraph-properties fo:text-align="justify" fo:line-height="100%" fo:margin-bottom="0cm"/>
    </style:style>
    <style:style style:name="T383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186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384" style:family="paragraph" style:parent-style-name="Normal">
      <style:paragraph-properties fo:text-align="center" fo:line-height="100%" fo:margin-bottom="0cm"/>
    </style:style>
    <style:style style:name="T384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Row49" style:family="table-row">
      <style:table-row-properties style:min-row-height="0.529cm"/>
    </style:style>
    <style:style style:name="Cell187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385" style:family="paragraph" style:parent-style-name="Normal">
      <style:paragraph-properties fo:line-height="100%" fo:margin-bottom="0cm"/>
    </style:style>
    <style:style style:name="T385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188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386" style:family="paragraph" style:parent-style-name="Normal">
      <style:paragraph-properties fo:line-height="100%" fo:margin-bottom="0cm"/>
    </style:style>
    <style:style style:name="T386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387" style:family="paragraph" style:parent-style-name="Normal">
      <style:paragraph-properties fo:line-height="100%" fo:margin-bottom="0cm"/>
    </style:style>
    <style:style style:name="T387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387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189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388" style:family="paragraph" style:parent-style-name="Normal">
      <style:paragraph-properties fo:text-align="justify" fo:line-height="100%" fo:margin-bottom="0cm"/>
    </style:style>
    <style:style style:name="T388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190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389" style:family="paragraph" style:parent-style-name="Normal">
      <style:paragraph-properties fo:text-align="center" fo:line-height="100%" fo:margin-bottom="0cm"/>
    </style:style>
    <style:style style:name="T389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390" style:family="paragraph" style:parent-style-name="Normal"/>
    <style:style style:name="T390_1" style:family="text">
      <style:text-properties fo:font-size="10pt" style:font-name-asian="Arial" style:font-size-asian="10pt" style:font-name-complex="Arial" style:font-size-complex="10pt"/>
    </style:style>
    <style:style style:name="P391" style:family="paragraph" style:parent-style-name="Normal">
      <style:paragraph-properties fo:text-align="justify"/>
    </style:style>
    <style:style style:name="T391_1" style:family="text">
      <style:text-properties fo:font-size="10pt" style:font-name-asian="Arial" style:font-size-asian="10pt" style:font-name-complex="Arial" style:font-size-complex="10pt" fo:font-weight="bold" style:font-weight-asian="bold" style:font-weight-complex="bold"/>
    </style:style>
    <style:style style:name="P392" style:family="paragraph" style:parent-style-name="Normal"/>
    <style:style style:name="T392_1" style:family="text">
      <style:text-properties fo:font-size="10pt" style:font-name-asian="Arial" style:font-size-asian="10pt" style:font-name-complex="Arial" style:font-size-complex="10pt" fo:font-weight="bold" style:font-weight-asian="bold" style:font-weight-complex="bold"/>
    </style:style>
    <style:style style:name="P393" style:family="paragraph" style:parent-style-name="Normal">
      <style:paragraph-properties fo:text-align="justify"/>
    </style:style>
    <style:style style:name="T393_1" style:family="text">
      <style:text-properties fo:font-size="10pt" style:font-name-asian="Arial" style:font-size-asian="10pt" style:font-name-complex="Arial" style:font-size-complex="10pt"/>
    </style:style>
    <style:style style:name="T393_2" style:family="text">
      <style:text-properties fo:font-size="10pt" style:font-name-asian="Arial" style:font-size-asian="10pt" style:font-name-complex="Arial" style:font-size-complex="10pt"/>
    </style:style>
    <style:style style:name="T393_3" style:family="text">
      <style:text-properties fo:font-size="10pt" style:font-name-asian="Arial" style:font-size-asian="10pt" style:font-name-complex="Arial" style:font-size-complex="10pt"/>
    </style:style>
    <style:style style:name="T393_4" style:family="text">
      <style:text-properties fo:font-size="10pt" style:font-name-asian="Arial" style:font-size-asian="10pt" style:font-name-complex="Arial" style:font-size-complex="10pt"/>
    </style:style>
    <style:style style:name="T393_5" style:family="text">
      <style:text-properties fo:font-size="10pt" style:font-name-asian="Arial" style:font-size-asian="10pt" style:font-name-complex="Arial" style:font-size-complex="10pt"/>
    </style:style>
    <style:style style:name="P394" style:family="paragraph" style:parent-style-name="Normal"/>
    <style:style style:name="T394_1" style:family="text">
      <style:text-properties fo:font-size="10pt" style:font-name-asian="Arial" style:font-size-asian="10pt" style:font-name-complex="Arial" style:font-size-complex="10pt"/>
    </style:style>
    <style:style style:name="P395" style:family="paragraph" style:parent-style-name="Normal">
      <style:paragraph-properties fo:text-align="justify"/>
    </style:style>
    <style:style style:name="T395_1" style:family="text">
      <style:text-properties fo:font-size="10pt" style:font-name-asian="Arial" style:font-size-asian="10pt" style:font-name-complex="Arial" style:font-size-complex="10pt"/>
    </style:style>
    <style:style style:name="T395_2" style:family="text">
      <style:text-properties fo:font-size="10pt" style:font-name-asian="Arial" style:font-size-asian="10pt" style:font-name-complex="Arial" style:font-size-complex="10pt"/>
    </style:style>
    <style:style style:name="T395_3" style:family="text">
      <style:text-properties fo:font-size="10pt" style:font-name-asian="Arial" style:font-size-asian="10pt" style:font-name-complex="Arial" style:font-size-complex="10pt"/>
    </style:style>
    <style:style style:name="T395_4" style:family="text">
      <style:text-properties fo:font-size="10pt" style:font-name-asian="Arial" style:font-size-asian="10pt" style:font-name-complex="Arial" style:font-size-complex="10pt"/>
    </style:style>
    <style:style style:name="T395_5" style:family="text">
      <style:text-properties fo:font-size="10pt" style:font-name-asian="Arial" style:font-size-asian="10pt" style:font-name-complex="Arial" style:font-size-complex="10pt"/>
    </style:style>
    <style:style style:name="T395_6" style:family="text">
      <style:text-properties fo:font-size="10pt" style:font-name-asian="Arial" style:font-size-asian="10pt" style:font-name-complex="Arial" style:font-size-complex="10pt"/>
    </style:style>
    <style:style style:name="T395_7" style:family="text">
      <style:text-properties fo:font-size="10pt" style:font-name-asian="Arial" style:font-size-asian="10pt" style:font-name-complex="Arial" style:font-size-complex="10pt"/>
    </style:style>
    <style:style style:name="P396" style:family="paragraph" style:parent-style-name="Normal"/>
    <style:style style:name="T396_1" style:family="text">
      <style:text-properties fo:font-size="10pt" style:font-name-asian="Arial" style:font-size-asian="10pt" style:font-name-complex="Arial" style:font-size-complex="10pt"/>
    </style:style>
    <style:style style:name="P397" style:family="paragraph" style:parent-style-name="Normal"/>
    <style:style style:name="T397_1" style:family="text">
      <style:text-properties fo:font-size="10pt" style:font-name-asian="Arial" style:font-size-asian="10pt" style:font-name-complex="Arial" style:font-size-complex="10pt" fo:font-weight="bold" style:font-weight-asian="bold" style:font-weight-complex="bold"/>
    </style:style>
    <style:style style:name="P398" style:family="paragraph" style:parent-style-name="Normal"/>
    <style:style style:name="T398_1" style:family="text">
      <style:text-properties fo:font-size="10pt" style:font-name-asian="Arial" style:font-size-asian="10pt" style:font-name-complex="Arial" style:font-size-complex="10pt"/>
    </style:style>
    <style:style style:name="Table11" style:family="table">
      <style:table-properties table:align="left" style:width="15.886cm" fo:margin-left="0cm"/>
    </style:style>
    <style:style style:name="Column51" style:family="table-column">
      <style:table-column-properties style:column-width="0.868cm"/>
    </style:style>
    <style:style style:name="Column52" style:family="table-column">
      <style:table-column-properties style:column-width="10.259cm"/>
    </style:style>
    <style:style style:name="Column53" style:family="table-column">
      <style:table-column-properties style:column-width="2.203cm"/>
    </style:style>
    <style:style style:name="Column54" style:family="table-column">
      <style:table-column-properties style:column-width="2.556cm"/>
    </style:style>
    <style:style style:name="Row50" style:family="table-row">
      <style:table-row-properties style:min-row-height="0.529cm"/>
    </style:style>
    <style:style style:name="Cell191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399" style:family="paragraph" style:parent-style-name="Normal">
      <style:paragraph-properties fo:text-align="justify" fo:line-height="100%" fo:margin-bottom="0cm"/>
    </style:style>
    <style:style style:name="T399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192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400" style:family="paragraph" style:parent-style-name="Normal">
      <style:paragraph-properties fo:text-align="justify" fo:line-height="100%" fo:margin-bottom="0cm"/>
    </style:style>
    <style:style style:name="T400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193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401" style:family="paragraph" style:parent-style-name="Normal">
      <style:paragraph-properties fo:text-align="justify" fo:line-height="100%" fo:margin-bottom="0cm"/>
    </style:style>
    <style:style style:name="T401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194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402" style:family="paragraph" style:parent-style-name="Normal">
      <style:paragraph-properties fo:text-align="center" fo:line-height="100%" fo:margin-bottom="0cm"/>
    </style:style>
    <style:style style:name="T402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Row51" style:family="table-row">
      <style:table-row-properties style:min-row-height="0.529cm"/>
    </style:style>
    <style:style style:name="Cell195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403" style:family="paragraph" style:parent-style-name="Normal">
      <style:paragraph-properties fo:line-height="100%" fo:margin-top="0.071cm" fo:margin-bottom="0.071cm"/>
    </style:style>
    <style:style style:name="T403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196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404" style:family="paragraph" style:parent-style-name="Normal">
      <style:paragraph-properties fo:line-height="100%" fo:margin-bottom="0cm"/>
    </style:style>
    <style:style style:name="T404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404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404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404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404_5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404_6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404_7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197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405" style:family="paragraph" style:parent-style-name="Normal">
      <style:paragraph-properties fo:text-align="justify" fo:line-height="100%" fo:margin-bottom="0cm"/>
    </style:style>
    <style:style style:name="T405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198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406" style:family="paragraph" style:parent-style-name="Normal">
      <style:paragraph-properties fo:text-align="center" fo:line-height="100%" fo:margin-bottom="0cm"/>
    </style:style>
    <style:style style:name="T406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Row52" style:family="table-row">
      <style:table-row-properties style:min-row-height="0.529cm"/>
    </style:style>
    <style:style style:name="Cell199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407" style:family="paragraph" style:parent-style-name="Normal">
      <style:paragraph-properties fo:line-height="100%" fo:margin-bottom="0cm"/>
    </style:style>
    <style:style style:name="T407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200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408" style:family="paragraph" style:parent-style-name="Normal">
      <style:paragraph-properties fo:line-height="100%" fo:margin-bottom="0cm"/>
    </style:style>
    <style:style style:name="T408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201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409" style:family="paragraph" style:parent-style-name="Normal">
      <style:paragraph-properties fo:text-align="justify" fo:line-height="100%" fo:margin-bottom="0cm"/>
    </style:style>
    <style:style style:name="T409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202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410" style:family="paragraph" style:parent-style-name="Normal">
      <style:paragraph-properties fo:text-align="center" fo:line-height="100%" fo:margin-bottom="0cm"/>
    </style:style>
    <style:style style:name="T410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411" style:family="paragraph" style:parent-style-name="Normal"/>
    <style:style style:name="T411_1" style:family="text">
      <style:text-properties fo:font-size="10pt" style:font-name-asian="Arial" style:font-size-asian="10pt" style:font-name-complex="Arial" style:font-size-complex="10pt"/>
    </style:style>
    <style:style style:name="P412" style:family="paragraph" style:parent-style-name="Normal"/>
    <style:style style:name="T412_1" style:family="text">
      <style:text-properties fo:font-size="10pt" style:font-name-asian="Arial" style:font-size-asian="10pt" style:font-name-complex="Arial" style:font-size-complex="10pt"/>
    </style:style>
    <style:style style:name="P413" style:family="paragraph" style:parent-style-name="Normal"/>
    <style:style style:name="T413_1" style:family="text">
      <style:text-properties fo:font-size="10pt" style:font-name-asian="Arial" style:font-size-asian="10pt" style:font-name-complex="Arial" style:font-size-complex="10pt"/>
    </style:style>
    <style:style style:name="Table12" style:family="table">
      <style:table-properties table:align="left" style:width="16.15cm" fo:margin-left="-0.265cm"/>
    </style:style>
    <style:style style:name="Column55" style:family="table-column">
      <style:table-column-properties style:column-width="2.953cm"/>
    </style:style>
    <style:style style:name="Column56" style:family="table-column">
      <style:table-column-properties style:column-width="1.067cm"/>
    </style:style>
    <style:style style:name="Column57" style:family="table-column">
      <style:table-column-properties style:column-width="0.631cm"/>
    </style:style>
    <style:style style:name="Column58" style:family="table-column">
      <style:table-column-properties style:column-width="0.99cm"/>
    </style:style>
    <style:style style:name="Column59" style:family="table-column">
      <style:table-column-properties style:column-width="4.614cm"/>
    </style:style>
    <style:style style:name="Column60" style:family="table-column">
      <style:table-column-properties style:column-width="1.051cm"/>
    </style:style>
    <style:style style:name="Column61" style:family="table-column">
      <style:table-column-properties style:column-width="4.33cm"/>
    </style:style>
    <style:style style:name="Column62" style:family="table-column">
      <style:table-column-properties style:column-width="0.513cm"/>
    </style:style>
    <style:style style:name="Row53" style:family="table-row">
      <style:table-row-properties style:min-row-height="0.873cm"/>
    </style:style>
    <style:style style:name="Cell203" style:family="table-cell">
      <style:table-cell-properties fo:background-color="#d9e2f3"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414" style:family="paragraph" style:parent-style-name="Normal">
      <style:paragraph-properties fo:line-height="100%" fo:margin-bottom="0cm"/>
    </style:style>
    <style:style style:name="T414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204" style:family="table-cell">
      <style:table-cell-properties fo:background-color="#ffffff"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415" style:family="paragraph" style:parent-style-name="Normal">
      <style:paragraph-properties fo:line-height="100%" fo:margin-bottom="0cm"/>
    </style:style>
    <style:style style:name="T415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Row54" style:family="table-row">
      <style:table-row-properties style:min-row-height="0.609cm"/>
    </style:style>
    <style:style style:name="Cell205" style:family="table-cell">
      <style:table-cell-properties fo:background-color="#d9e2f3"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416" style:family="paragraph" style:parent-style-name="Normal">
      <style:paragraph-properties fo:line-height="100%" fo:margin-bottom="0cm"/>
    </style:style>
    <style:style style:name="T416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206" style:family="table-cell">
      <style:table-cell-properties style:vertical-align="top" fo:border-bottom="#000000 0.035cm solid" fo:padding-left="0.19cm" fo:padding-right="0.19cm" fo:border-right="#000000 0.035cm solid" fo:wrap-option="wrap"/>
    </style:style>
    <style:style style:name="P417" style:family="paragraph" style:parent-style-name="Normal">
      <style:paragraph-properties fo:line-height="100%" fo:margin-bottom="0cm"/>
    </style:style>
    <style:style style:name="T417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207" style:family="table-cell">
      <style:table-cell-properties fo:background-color="#d9e2f3" style:vertical-align="top" fo:border-bottom="#000000 0.035cm solid" fo:padding-left="0.19cm" fo:border-left="#000000 0.035cm solid" fo:padding-right="0.19cm" fo:border-right="#000000 0.035cm solid" fo:wrap-option="wrap"/>
    </style:style>
    <style:style style:name="P418" style:family="paragraph" style:parent-style-name="Normal">
      <style:paragraph-properties fo:line-height="100%" fo:margin-bottom="0cm"/>
    </style:style>
    <style:style style:name="T418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208" style:family="table-cell">
      <style:table-cell-properties style:vertical-align="top" fo:border-bottom="#000000 0.035cm solid" fo:padding-left="0.19cm" fo:border-left="#000000 0.035cm solid" fo:padding-right="0.19cm" fo:border-right="#000000 0.035cm solid" fo:wrap-option="wrap"/>
    </style:style>
    <style:style style:name="P419" style:family="paragraph" style:parent-style-name="Normal">
      <style:paragraph-properties fo:line-height="100%" fo:margin-bottom="0cm"/>
    </style:style>
    <style:style style:name="T419_1" style:family="text">
      <style:text-properties fo:font-style="italic" style:font-style-asian="italic" style:font-style-complex="italic" fo:color="#ff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Row55" style:family="table-row">
      <style:table-row-properties style:min-row-height="0.609cm"/>
    </style:style>
    <style:style style:name="Cell209" style:family="table-cell">
      <style:table-cell-properties fo:background-color="#d9e2f3"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420" style:family="paragraph" style:parent-style-name="Normal">
      <style:paragraph-properties fo:line-height="100%" fo:margin-bottom="0cm"/>
    </style:style>
    <style:style style:name="T420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210" style:family="table-cell">
      <style:table-cell-properties style:vertical-align="top" fo:border-top="#000000 0.035cm solid" fo:border-bottom="#000000 0.035cm solid" fo:padding-left="0.19cm" fo:padding-right="0.19cm" fo:border-right="#000000 0.035cm solid" fo:wrap-option="wrap"/>
    </style:style>
    <style:style style:name="P421" style:family="paragraph" style:parent-style-name="Normal">
      <style:paragraph-properties fo:line-height="100%" fo:margin-bottom="0cm"/>
    </style:style>
    <style:style style:name="T421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421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421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211" style:family="table-cell">
      <style:table-cell-properties fo:background-color="#d9e2f3"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422" style:family="paragraph" style:parent-style-name="Normal">
      <style:paragraph-properties fo:line-height="100%" fo:margin-bottom="0cm"/>
    </style:style>
    <style:style style:name="T422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212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423" style:family="paragraph" style:parent-style-name="Normal">
      <style:paragraph-properties fo:line-height="100%" fo:margin-bottom="0cm"/>
    </style:style>
    <style:style style:name="T423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Row56" style:family="table-row">
      <style:table-row-properties style:min-row-height="0.529cm"/>
    </style:style>
    <style:style style:name="Cell213" style:family="table-cell">
      <style:table-cell-properties style:vertical-align="middle" fo:border-top="#000000 0.035cm solid" fo:padding-left="0.19cm" fo:padding-right="0.19cm" fo:wrap-option="wrap"/>
    </style:style>
    <style:style style:name="P424" style:family="paragraph" style:parent-style-name="Normal">
      <style:paragraph-properties fo:line-height="100%" fo:margin-bottom="0cm"/>
      <style:text-properties style:font-name="Arial" fo:font-size="12pt" style:font-name-asian="Times New Roman" style:font-size-asian="12pt" style:font-name-complex="Times New Roman" style:font-size-complex="12pt" fo:language="en" fo:language-asian="en" fo:language-complex="ar" fo:country="GB" fo:country-asian="GB" fo:country-complex="SA"/>
    </style:style>
    <style:style style:name="Cell214" style:family="table-cell">
      <style:table-cell-properties style:vertical-align="middle" fo:padding-left="0.19cm" fo:padding-right="0.19cm" fo:wrap-option="wrap"/>
    </style:style>
    <style:style style:name="P425" style:family="paragraph" style:parent-style-name="Normal">
      <style:paragraph-properties fo:line-height="100%" fo:margin-bottom="0cm"/>
      <style:text-properties style:font-name="Arial" fo:font-size="12pt" style:font-name-asian="Times New Roman" style:font-size-asian="12pt" style:font-name-complex="Times New Roman" style:font-size-complex="12pt" fo:language="en" fo:language-asian="en" fo:language-complex="ar" fo:country="GB" fo:country-asian="GB" fo:country-complex="SA"/>
    </style:style>
    <style:style style:name="Cell215" style:family="table-cell">
      <style:table-cell-properties style:vertical-align="middle" fo:border-top="#000000 0.035cm solid" fo:padding-left="0.19cm" fo:padding-right="0.19cm" fo:wrap-option="wrap"/>
    </style:style>
    <style:style style:name="P426" style:family="paragraph" style:parent-style-name="Normal">
      <style:paragraph-properties fo:line-height="100%" fo:margin-bottom="0cm"/>
      <style:text-properties style:font-name="Arial" fo:font-size="12pt" style:font-name-asian="Times New Roman" style:font-size-asian="12pt" style:font-name-complex="Times New Roman" style:font-size-complex="12pt" fo:language="en" fo:language-asian="en" fo:language-complex="ar" fo:country="GB" fo:country-asian="GB" fo:country-complex="SA"/>
    </style:style>
    <style:style style:name="Cell216" style:family="table-cell">
      <style:table-cell-properties style:vertical-align="middle" fo:border-top="#000000 0.035cm solid" fo:padding-left="0.19cm" fo:padding-right="0.19cm" fo:wrap-option="wrap"/>
    </style:style>
    <style:style style:name="P427" style:family="paragraph" style:parent-style-name="Normal">
      <style:paragraph-properties fo:line-height="100%" fo:margin-bottom="0cm"/>
      <style:text-properties style:font-name="Arial" fo:font-size="12pt" style:font-name-asian="Times New Roman" style:font-size-asian="12pt" style:font-name-complex="Times New Roman" style:font-size-complex="12pt" fo:language="en" fo:language-asian="en" fo:language-complex="ar" fo:country="GB" fo:country-asian="GB" fo:country-complex="SA"/>
    </style:style>
    <style:style style:name="Cell217" style:family="table-cell">
      <style:table-cell-properties style:vertical-align="middle" fo:border-top="#000000 0.035cm solid" fo:padding-left="0.19cm" fo:padding-right="0.19cm" fo:wrap-option="wrap"/>
    </style:style>
    <style:style style:name="P428" style:family="paragraph" style:parent-style-name="Normal">
      <style:paragraph-properties fo:line-height="100%" fo:margin-bottom="0cm"/>
      <style:text-properties style:font-name="Arial" fo:font-size="12pt" style:font-name-asian="Times New Roman" style:font-size-asian="12pt" style:font-name-complex="Times New Roman" style:font-size-complex="12pt" fo:language="en" fo:language-asian="en" fo:language-complex="ar" fo:country="GB" fo:country-asian="GB" fo:country-complex="SA"/>
    </style:style>
    <style:style style:name="Row57" style:family="table-row">
      <style:table-row-properties style:min-row-height="0.476cm"/>
    </style:style>
    <style:style style:name="Cell218" style:family="table-cell">
      <style:table-cell-properties fo:background-color="#d9e2f3"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429" style:family="paragraph" style:parent-style-name="Normal">
      <style:paragraph-properties fo:line-height="100%" fo:margin-bottom="0cm"/>
    </style:style>
    <style:style style:name="T429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219" style:family="table-cell">
      <style:table-cell-properties fo:background-color="#d9e2f3"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430" style:family="paragraph" style:parent-style-name="Normal">
      <style:paragraph-properties fo:line-height="100%" fo:margin-bottom="0cm"/>
    </style:style>
    <style:style style:name="T430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220" style:family="table-cell">
      <style:table-cell-properties fo:background-color="#d9e2f3"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431" style:family="paragraph" style:parent-style-name="Normal">
      <style:paragraph-properties fo:line-height="100%" fo:margin-bottom="0cm"/>
    </style:style>
    <style:style style:name="T431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Row58" style:family="table-row">
      <style:table-row-properties style:min-row-height="0.529cm"/>
    </style:style>
    <style:style style:name="Cell221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432" style:family="paragraph" style:parent-style-name="Normal">
      <style:paragraph-properties fo:line-height="100%" fo:margin-bottom="0cm"/>
    </style:style>
    <style:style style:name="T432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432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433" style:family="paragraph" style:parent-style-name="Normal">
      <style:paragraph-properties fo:line-height="100%" fo:margin-bottom="0cm"/>
    </style:style>
    <style:style style:name="T433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222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434" style:family="paragraph" style:parent-style-name="Normal">
      <style:paragraph-properties fo:line-height="100%" fo:margin-bottom="0cm"/>
    </style:style>
    <style:style style:name="T434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223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435" style:family="paragraph" style:parent-style-name="Normal">
      <style:paragraph-properties fo:line-height="100%" fo:margin-bottom="0cm"/>
    </style:style>
    <style:style style:name="T435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435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Row59" style:family="table-row">
      <style:table-row-properties style:min-row-height="0.529cm"/>
    </style:style>
    <style:style style:name="Cell224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436" style:family="paragraph" style:parent-style-name="Normal">
      <style:paragraph-properties fo:line-height="100%" fo:margin-bottom="0cm"/>
    </style:style>
    <style:style style:name="T436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436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225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437" style:family="paragraph" style:parent-style-name="Normal">
      <style:paragraph-properties fo:line-height="100%" fo:margin-bottom="0cm"/>
    </style:style>
    <style:style style:name="T437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226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438" style:family="paragraph" style:parent-style-name="Normal">
      <style:paragraph-properties fo:line-height="100%" fo:margin-bottom="0cm"/>
    </style:style>
    <style:style style:name="T438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438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438_3" style:family="text"/>
    <style:style style:name="T438_4" style:family="text" style:parent-style-name="Internet_20_link">
      <style:text-properties fo:color="#0563c1"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style:text-underline-style="solid" style:text-underline-color="font-color"/>
    </style:style>
    <style:style style:name="T438_5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438_6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438_7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438_8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438_9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439" style:family="paragraph" style:parent-style-name="Normal">
      <style:paragraph-properties fo:text-align="justify"/>
    </style:style>
    <style:style style:name="T439_1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P440" style:family="paragraph" style:parent-style-name="Normal">
      <style:paragraph-properties fo:text-align="justify"/>
    </style:style>
    <style:style style:name="T440_1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P441" style:family="paragraph" style:parent-style-name="Normal">
      <style:paragraph-properties fo:text-align="justify"/>
    </style:style>
    <style:style style:name="T441_1" style:family="text">
      <style:text-properties fo:font-size="10pt" style:font-name-asian="Arial" style:font-size-asian="10pt" style:font-name-complex="Arial" style:font-size-complex="10pt"/>
    </style:style>
    <style:style style:name="P442" style:family="paragraph" style:parent-style-name="Normal">
      <style:paragraph-properties fo:text-align="justify"/>
    </style:style>
    <style:style style:name="T442_1" style:family="text">
      <style:text-properties fo:font-size="10pt" style:font-name-asian="Arial" style:font-size-asian="10pt" style:font-name-complex="Arial" style:font-size-complex="10pt"/>
    </style:style>
    <style:style style:name="T442_2" style:family="text">
      <style:text-properties fo:font-size="10pt" style:font-name-asian="Arial" style:font-size-asian="10pt" style:font-name-complex="Arial" style:font-size-complex="10pt"/>
    </style:style>
    <style:style style:name="T442_3" style:family="text">
      <style:text-properties fo:font-size="10pt" style:font-name-asian="Arial" style:font-size-asian="10pt" style:font-name-complex="Arial" style:font-size-complex="10pt"/>
    </style:style>
    <style:style style:name="T442_4" style:family="text">
      <style:text-properties fo:font-size="10pt" style:font-name-asian="Arial" style:font-size-asian="10pt" style:font-name-complex="Arial" style:font-size-complex="10pt"/>
    </style:style>
    <style:style style:name="T442_5" style:family="text">
      <style:text-properties fo:font-size="10pt" style:font-name-asian="Arial" style:font-size-asian="10pt" style:font-name-complex="Arial" style:font-size-complex="10pt"/>
    </style:style>
    <style:style style:name="T442_6" style:family="text">
      <style:text-properties fo:font-size="10pt" style:font-name-asian="Arial" style:font-size-asian="10pt" style:font-name-complex="Arial" style:font-size-complex="10pt"/>
    </style:style>
    <style:style style:name="T442_7" style:family="text">
      <style:text-properties fo:font-size="10pt" style:font-name-asian="Arial" style:font-size-asian="10pt" style:font-name-complex="Arial" style:font-size-complex="10pt"/>
    </style:style>
    <style:style style:name="P443" style:family="paragraph" style:parent-style-name="Normal">
      <style:paragraph-properties fo:text-align="justify"/>
    </style:style>
    <style:style style:name="T443_1" style:family="text">
      <style:text-properties fo:font-size="10pt" style:font-name-asian="Arial" style:font-size-asian="10pt" style:font-name-complex="Arial" style:font-size-complex="10pt"/>
    </style:style>
    <style:style style:name="P444" style:family="paragraph" style:parent-style-name="Normal">
      <style:paragraph-properties fo:text-align="justify"/>
    </style:style>
    <style:style style:name="T444_1" style:family="text">
      <style:text-properties fo:font-size="10pt" style:font-name-asian="Arial" style:font-size-asian="10pt" style:font-name-complex="Arial" style:font-size-complex="10pt"/>
    </style:style>
    <style:style style:name="T444_2" style:family="text"/>
    <style:style style:name="T444_3" style:family="text" style:parent-style-name="Internet_20_link">
      <style:text-properties fo:color="#0563c1" fo:font-size="10pt" style:font-size-asian="10pt" style:font-size-complex="10pt"/>
    </style:style>
    <style:style style:name="T444_4" style:family="text">
      <style:text-properties fo:font-size="10pt" style:font-name-asian="Arial" style:font-size-asian="10pt" style:font-name-complex="Arial" style:font-size-complex="10pt"/>
    </style:style>
    <style:style style:name="T444_5" style:family="text"/>
    <style:style style:name="T444_6" style:family="text" style:parent-style-name="Internet_20_link">
      <style:text-properties fo:color="#0563c1" fo:font-size="10pt" style:font-size-asian="10pt" style:font-size-complex="10pt"/>
    </style:style>
    <style:style style:name="T444_7" style:family="text" style:parent-style-name="Normal">
      <style:text-properties fo:font-size="10pt" style:font-name-asian="Arial" style:font-size-asian="10pt" style:font-name-complex="Arial" style:font-size-complex="10pt"/>
    </style:style>
    <style:style style:name="P445" style:family="paragraph" style:parent-style-name="Footnote_20_text"/>
    <style:style style:name="T445_1" style:family="text"/>
    <style:style style:name="T445_2" style:family="text">
      <style:text-properties fo:font-size="9pt" style:font-name-asian="Arial" style:font-size-asian="9pt" style:font-name-complex="Arial" style:font-size-complex="9pt"/>
    </style:style>
    <style:style style:name="T445_3" style:family="text">
      <style:text-properties fo:font-size="10pt" style:font-name-asian="Arial" style:font-size-asian="10pt" style:font-name-complex="Arial" style:font-size-complex="10pt"/>
    </style:style>
    <style:style style:name="T445_4" style:family="text" style:parent-style-name="Normal">
      <style:text-properties fo:font-size="10pt" style:font-name-asian="Arial" style:font-size-asian="10pt" style:font-name-complex="Arial" style:font-size-complex="10pt"/>
    </style:style>
    <style:style style:name="P446" style:family="paragraph" style:parent-style-name="Footnote_20_text"/>
    <style:style style:name="T446_1" style:family="text"/>
    <style:style style:name="T446_2" style:family="text">
      <style:text-properties fo:font-size="9pt" style:font-name-asian="Arial" style:font-size-asian="9pt" style:font-name-complex="Arial" style:font-size-complex="9pt"/>
    </style:style>
    <style:style style:name="T446_3" style:family="text"/>
    <style:style style:name="T446_4" style:family="text" style:parent-style-name="Internet_20_link">
      <style:text-properties fo:color="#0563c1" fo:font-size="9pt" style:font-size-asian="9pt" style:font-size-complex="9pt"/>
    </style:style>
    <style:style style:name="P447" style:family="paragraph" style:parent-style-name="Normal">
      <style:paragraph-properties fo:text-align="justify"/>
    </style:style>
    <style:style style:name="T447_1" style:family="text">
      <style:text-properties fo:font-size="10pt" style:font-name-asian="Arial" style:font-size-asian="10pt" style:font-name-complex="Arial" style:font-size-complex="10pt"/>
    </style:style>
    <style:style style:name="P448" style:family="paragraph" style:parent-style-name="Normal">
      <style:paragraph-properties fo:text-align="justify"/>
    </style:style>
    <style:style style:name="T448_1" style:family="text">
      <style:text-properties fo:font-size="10pt" style:font-name-asian="Arial" style:font-size-asian="10pt" style:font-name-complex="Arial" style:font-size-complex="10pt"/>
    </style:style>
    <style:style style:name="T448_2" style:family="text" style:parent-style-name="Normal">
      <style:text-properties fo:font-size="10pt" style:font-name-asian="Arial" style:font-size-asian="10pt" style:font-name-complex="Arial" style:font-size-complex="10pt"/>
    </style:style>
    <style:style style:name="P449" style:family="paragraph" style:parent-style-name="Footnote_20_text"/>
    <style:style style:name="T449_1" style:family="text"/>
    <style:style style:name="T449_2" style:family="text">
      <style:text-properties fo:font-size="9pt" style:font-name-asian="Arial" style:font-size-asian="9pt" style:font-name-complex="Arial" style:font-size-complex="9pt"/>
    </style:style>
    <style:style style:name="T449_3" style:family="text"/>
    <style:style style:name="T449_4" style:family="text" style:parent-style-name="Internet_20_link">
      <style:text-properties fo:color="#0563c1" fo:font-size="9pt" style:font-size-asian="9pt" style:font-size-complex="9pt"/>
    </style:style>
    <style:style style:name="T449_5" style:family="text">
      <style:text-properties fo:font-size="10pt" style:font-name-asian="Arial" style:font-size-asian="10pt" style:font-name-complex="Arial" style:font-size-complex="10pt"/>
    </style:style>
    <style:style style:name="P450" style:family="paragraph" style:parent-style-name="Normal">
      <style:paragraph-properties fo:text-align="justify"/>
    </style:style>
    <style:style style:name="T450_1" style:family="text">
      <style:text-properties fo:font-size="10pt" style:font-name-asian="Arial" style:font-size-asian="10pt" style:font-name-complex="Arial" style:font-size-complex="10pt"/>
    </style:style>
    <style:style style:name="P451" style:family="paragraph" style:parent-style-name="Normal">
      <style:paragraph-properties fo:text-align="justify"/>
    </style:style>
    <style:style style:name="T451_1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P452" style:family="paragraph" style:parent-style-name="Normal"/>
    <style:style style:name="T452_1" style:family="text">
      <style:text-properties fo:font-size="10pt" style:font-name-asian="Arial" style:font-size-asian="10pt" style:font-name-complex="Arial" style:font-size-complex="10pt"/>
    </style:style>
    <style:style style:name="P453" style:family="paragraph" style:parent-style-name="Normal"/>
    <style:style style:name="T453_1" style:family="text">
      <style:text-properties fo:font-size="10pt" style:font-name-asian="Arial" style:font-size-asian="10pt" style:font-name-complex="Arial" style:font-size-complex="10pt"/>
    </style:style>
    <style:style style:name="P454" style:family="paragraph" style:parent-style-name="Normal"/>
    <style:style style:name="T454_1" style:family="text">
      <style:text-properties fo:font-size="10pt" style:font-name-asian="Arial" style:font-size-asian="10pt" style:font-name-complex="Arial" style:font-size-complex="10pt"/>
    </style:style>
    <style:style style:name="P455" style:family="paragraph" style:parent-style-name="Normal">
      <style:paragraph-properties fo:text-align="justify"/>
    </style:style>
    <style:style style:name="T455_1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455_2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P456" style:family="paragraph" style:parent-style-name="Normal"/>
    <style:style style:name="T456_1" style:family="text">
      <style:text-properties fo:font-size="10pt" style:font-name-asian="Arial" style:font-size-asian="10pt" style:font-name-complex="Arial" style:font-size-complex="10pt"/>
    </style:style>
    <style:style style:name="P457" style:family="paragraph" style:parent-style-name="Normal"/>
    <style:style style:name="T457_1" style:family="text">
      <style:text-properties fo:font-size="10pt" style:font-name-asian="Arial" style:font-size-asian="10pt" style:font-name-complex="Arial" style:font-size-complex="10pt" fo:font-weight="bold" style:font-weight-asian="bold" style:font-weight-complex="bold"/>
    </style:style>
    <style:style style:name="P458" style:family="paragraph" style:parent-style-name="Normal"/>
    <style:style style:name="T458_1" style:family="text">
      <style:text-properties fo:font-size="10pt" style:font-name-asian="Arial" style:font-size-asian="10pt" style:font-name-complex="Arial" style:font-size-complex="10pt" fo:font-weight="bold" style:font-weight-asian="bold" style:font-weight-complex="bold"/>
    </style:style>
    <style:style style:name="Table13" style:family="table">
      <style:table-properties table:align="left" style:width="15.886cm" fo:margin-left="0cm"/>
    </style:style>
    <style:style style:name="Column63" style:family="table-column">
      <style:table-column-properties style:column-width="0.977cm"/>
    </style:style>
    <style:style style:name="Column64" style:family="table-column">
      <style:table-column-properties style:column-width="11.231cm"/>
    </style:style>
    <style:style style:name="Column65" style:family="table-column">
      <style:table-column-properties style:column-width="1.508cm"/>
    </style:style>
    <style:style style:name="Column66" style:family="table-column">
      <style:table-column-properties style:column-width="2.17cm"/>
    </style:style>
    <style:style style:name="Row60" style:family="table-row">
      <style:table-row-properties style:min-row-height="0.529cm"/>
    </style:style>
    <style:style style:name="Cell227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459" style:family="paragraph" style:parent-style-name="Normal">
      <style:paragraph-properties fo:line-height="100%" fo:margin-bottom="0cm"/>
    </style:style>
    <style:style style:name="T459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228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460" style:family="paragraph" style:parent-style-name="Normal">
      <style:paragraph-properties fo:line-height="100%" fo:margin-bottom="0cm"/>
    </style:style>
    <style:style style:name="T460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229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461" style:family="paragraph" style:parent-style-name="Normal">
      <style:paragraph-properties fo:line-height="100%" fo:margin-bottom="0cm"/>
    </style:style>
    <style:style style:name="T461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230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462" style:family="paragraph" style:parent-style-name="Normal">
      <style:paragraph-properties fo:line-height="100%" fo:margin-bottom="0cm"/>
    </style:style>
    <style:style style:name="T462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Row61" style:family="table-row">
      <style:table-row-properties style:min-row-height="0.529cm"/>
    </style:style>
    <style:style style:name="Cell231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463" style:family="paragraph" style:parent-style-name="Normal">
      <style:paragraph-properties fo:line-height="100%" fo:margin-bottom="0cm"/>
    </style:style>
    <style:style style:name="T463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232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464" style:family="paragraph" style:parent-style-name="Normal">
      <style:paragraph-properties fo:line-height="100%" fo:margin-bottom="0cm"/>
    </style:style>
    <style:style style:name="T464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465" style:family="paragraph" style:parent-style-name="Normal">
      <style:paragraph-properties fo:line-height="100%" fo:margin-bottom="0cm"/>
    </style:style>
    <style:style style:name="T465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465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233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466" style:family="paragraph" style:parent-style-name="Normal">
      <style:paragraph-properties fo:line-height="100%" fo:margin-bottom="0cm"/>
    </style:style>
    <style:style style:name="T466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234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467" style:family="paragraph" style:parent-style-name="Normal">
      <style:paragraph-properties fo:text-align="center" fo:line-height="100%" fo:margin-bottom="0cm"/>
    </style:style>
    <style:style style:name="T467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Row62" style:family="table-row">
      <style:table-row-properties style:min-row-height="0.529cm"/>
    </style:style>
    <style:style style:name="Cell235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468" style:family="paragraph" style:parent-style-name="Normal">
      <style:paragraph-properties fo:line-height="100%" fo:margin-bottom="0cm"/>
    </style:style>
    <style:style style:name="T468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236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469" style:family="paragraph" style:parent-style-name="Normal">
      <style:paragraph-properties fo:line-height="100%" fo:margin-bottom="0cm"/>
    </style:style>
    <style:style style:name="T469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470" style:family="paragraph" style:parent-style-name="Normal">
      <style:paragraph-properties fo:line-height="100%" fo:margin-bottom="0cm"/>
    </style:style>
    <style:style style:name="T470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470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470_3" style:family="text"/>
    <style:style style:name="T470_4" style:family="text" style:parent-style-name="Internet_20_link">
      <style:text-properties fo:color="#0563c1"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style:text-underline-style="solid" style:text-underline-color="font-color"/>
    </style:style>
    <style:style style:name="T470_5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237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471" style:family="paragraph" style:parent-style-name="Normal">
      <style:paragraph-properties fo:line-height="100%" fo:margin-bottom="0cm"/>
    </style:style>
    <style:style style:name="T471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238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472" style:family="paragraph" style:parent-style-name="Normal">
      <style:paragraph-properties fo:text-align="center" fo:line-height="100%" fo:margin-bottom="0cm"/>
    </style:style>
    <style:style style:name="T472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Row63" style:family="table-row">
      <style:table-row-properties style:min-row-height="0.529cm"/>
    </style:style>
    <style:style style:name="Cell239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473" style:family="paragraph" style:parent-style-name="Normal">
      <style:paragraph-properties fo:line-height="100%" fo:margin-bottom="0cm"/>
    </style:style>
    <style:style style:name="T473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240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474" style:family="paragraph" style:parent-style-name="Normal">
      <style:paragraph-properties fo:line-height="100%" fo:margin-bottom="0cm"/>
    </style:style>
    <style:style style:name="T474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475" style:family="paragraph" style:parent-style-name="Normal">
      <style:paragraph-properties fo:line-height="100%" fo:margin-bottom="0cm"/>
    </style:style>
    <style:style style:name="T475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475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241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476" style:family="paragraph" style:parent-style-name="Normal">
      <style:paragraph-properties fo:line-height="100%" fo:margin-bottom="0cm"/>
    </style:style>
    <style:style style:name="T476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242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477" style:family="paragraph" style:parent-style-name="Normal">
      <style:paragraph-properties fo:text-align="center" fo:line-height="100%" fo:margin-bottom="0cm"/>
    </style:style>
    <style:style style:name="T477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Row64" style:family="table-row">
      <style:table-row-properties style:min-row-height="0.529cm"/>
    </style:style>
    <style:style style:name="Cell243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478" style:family="paragraph" style:parent-style-name="Normal">
      <style:paragraph-properties fo:line-height="100%" fo:margin-bottom="0cm"/>
    </style:style>
    <style:style style:name="T478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244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479" style:family="paragraph" style:parent-style-name="Normal">
      <style:paragraph-properties fo:line-height="100%" fo:margin-bottom="0cm"/>
    </style:style>
    <style:style style:name="T479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480" style:family="paragraph" style:parent-style-name="Normal">
      <style:paragraph-properties fo:line-height="100%" fo:margin-bottom="0cm"/>
    </style:style>
    <style:style style:name="T480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480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480_3" style:family="text"/>
    <style:style style:name="T480_4" style:family="text" style:parent-style-name="Internet_20_link">
      <style:text-properties fo:color="#0563c1"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style:text-underline-style="solid" style:text-underline-color="font-color"/>
    </style:style>
    <style:style style:name="T480_5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245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481" style:family="paragraph" style:parent-style-name="Normal">
      <style:paragraph-properties fo:line-height="100%" fo:margin-bottom="0cm"/>
    </style:style>
    <style:style style:name="T481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246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482" style:family="paragraph" style:parent-style-name="Normal">
      <style:paragraph-properties fo:text-align="center" fo:line-height="100%" fo:margin-bottom="0cm"/>
    </style:style>
    <style:style style:name="T482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483" style:family="paragraph" style:parent-style-name="Normal"/>
    <style:style style:name="T483_1" style:family="text">
      <style:text-properties fo:font-size="10pt" style:font-name-asian="Arial" style:font-size-asian="10pt" style:font-name-complex="Arial" style:font-size-complex="10pt"/>
    </style:style>
    <style:style style:name="P484" style:family="paragraph" style:parent-style-name="Normal"/>
    <style:style style:name="T484_1" style:family="text">
      <style:text-properties fo:font-size="10pt" style:font-name-asian="Arial" style:font-size-asian="10pt" style:font-name-complex="Arial" style:font-size-complex="10pt" fo:font-weight="bold" style:font-weight-asian="bold" style:font-weight-complex="bold"/>
    </style:style>
    <style:style style:name="P485" style:family="paragraph" style:parent-style-name="Normal"/>
    <style:style style:name="T485_1" style:family="text">
      <style:text-properties fo:font-size="10pt" style:font-name-asian="Arial" style:font-size-asian="10pt" style:font-name-complex="Arial" style:font-size-complex="10pt"/>
    </style:style>
    <style:style style:name="P486" style:family="paragraph" style:parent-style-name="Normal">
      <style:paragraph-properties fo:text-align="justify"/>
    </style:style>
    <style:style style:name="T486_1" style:family="text">
      <style:text-properties fo:font-size="10pt" style:font-name-asian="Arial" style:font-size-asian="10pt" style:font-name-complex="Arial" style:font-size-complex="10pt"/>
    </style:style>
    <style:style style:name="T486_2" style:family="text"/>
    <style:style style:name="T486_3" style:family="text" style:parent-style-name="Internet_20_link">
      <style:text-properties fo:color="#0563c1" fo:font-size="10pt" style:font-size-asian="10pt" style:font-size-complex="10pt"/>
    </style:style>
    <style:style style:name="T486_4" style:family="text">
      <style:text-properties fo:font-size="10pt" style:font-name-asian="Arial" style:font-size-asian="10pt" style:font-name-complex="Arial" style:font-size-complex="10pt"/>
    </style:style>
    <style:style style:name="P487" style:family="paragraph" style:parent-style-name="Normal"/>
    <style:style style:name="T487_1" style:family="text">
      <style:text-properties fo:font-size="10pt" style:font-name-asian="Arial" style:font-size-asian="10pt" style:font-name-complex="Arial" style:font-size-complex="10pt"/>
    </style:style>
    <style:style style:name="P488" style:family="paragraph" style:parent-style-name="Normal">
      <style:paragraph-properties fo:text-align="justify"/>
    </style:style>
    <style:style style:name="T488_1" style:family="text">
      <style:text-properties fo:font-size="10pt" style:font-name-asian="Arial" style:font-size-asian="10pt" style:font-name-complex="Arial" style:font-size-complex="10pt"/>
    </style:style>
    <style:style style:name="T488_2" style:family="text"/>
    <style:style style:name="T488_3" style:family="text" style:parent-style-name="Internet_20_link">
      <style:text-properties fo:color="#0563c1" fo:font-size="10pt" style:font-size-asian="10pt" style:font-size-complex="10pt"/>
    </style:style>
    <style:style style:name="T488_4" style:family="text">
      <style:text-properties fo:font-size="10pt" style:font-name-asian="Arial" style:font-size-asian="10pt" style:font-name-complex="Arial" style:font-size-complex="10pt"/>
    </style:style>
    <style:style style:name="P489" style:family="paragraph" style:parent-style-name="Normal"/>
    <style:style style:name="T489_1" style:family="text">
      <style:text-properties fo:font-size="10pt" style:font-name-asian="Arial" style:font-size-asian="10pt" style:font-name-complex="Arial" style:font-size-complex="10pt"/>
    </style:style>
    <style:style style:name="P490" style:family="paragraph" style:parent-style-name="Normal"/>
    <style:style style:name="T490_1" style:family="text">
      <style:text-properties fo:font-size="10pt" style:font-name-asian="Arial" style:font-size-asian="10pt" style:font-name-complex="Arial" style:font-size-complex="10pt" fo:font-weight="bold" style:font-weight-asian="bold" style:font-weight-complex="bold"/>
    </style:style>
    <style:style style:name="P491" style:family="paragraph" style:parent-style-name="Normal"/>
    <style:style style:name="T491_1" style:family="text">
      <style:text-properties fo:font-size="10pt" style:font-name-asian="Arial" style:font-size-asian="10pt" style:font-name-complex="Arial" style:font-size-complex="10pt"/>
    </style:style>
    <style:style style:name="Table14" style:family="table">
      <style:table-properties table:align="left" style:width="15.886cm" fo:margin-left="0cm"/>
    </style:style>
    <style:style style:name="Column67" style:family="table-column">
      <style:table-column-properties style:column-width="0.979cm"/>
    </style:style>
    <style:style style:name="Column68" style:family="table-column">
      <style:table-column-properties style:column-width="10.437cm"/>
    </style:style>
    <style:style style:name="Column69" style:family="table-column">
      <style:table-column-properties style:column-width="2.009cm"/>
    </style:style>
    <style:style style:name="Column70" style:family="table-column">
      <style:table-column-properties style:column-width="2.461cm"/>
    </style:style>
    <style:style style:name="Row65" style:family="table-row">
      <style:table-row-properties style:min-row-height="0.529cm"/>
    </style:style>
    <style:style style:name="Cell247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492" style:family="paragraph" style:parent-style-name="Normal">
      <style:paragraph-properties fo:line-height="100%" fo:margin-bottom="0cm"/>
    </style:style>
    <style:style style:name="T492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248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493" style:family="paragraph" style:parent-style-name="Normal">
      <style:paragraph-properties fo:line-height="100%" fo:margin-bottom="0cm"/>
    </style:style>
    <style:style style:name="T493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249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494" style:family="paragraph" style:parent-style-name="Normal">
      <style:paragraph-properties fo:line-height="100%" fo:margin-bottom="0cm"/>
    </style:style>
    <style:style style:name="T494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250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495" style:family="paragraph" style:parent-style-name="Normal">
      <style:paragraph-properties fo:line-height="100%" fo:margin-bottom="0cm"/>
    </style:style>
    <style:style style:name="T495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Row66" style:family="table-row">
      <style:table-row-properties style:min-row-height="0.529cm"/>
    </style:style>
    <style:style style:name="Cell251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496" style:family="paragraph" style:parent-style-name="Normal">
      <style:paragraph-properties fo:line-height="100%" fo:margin-bottom="0cm"/>
    </style:style>
    <style:style style:name="T496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252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497" style:family="paragraph" style:parent-style-name="Normal">
      <style:paragraph-properties fo:line-height="100%" fo:margin-bottom="0cm"/>
    </style:style>
    <style:style style:name="T497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253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498" style:family="paragraph" style:parent-style-name="Normal">
      <style:paragraph-properties fo:line-height="100%" fo:margin-bottom="0cm"/>
    </style:style>
    <style:style style:name="T498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254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499" style:family="paragraph" style:parent-style-name="Normal">
      <style:paragraph-properties fo:line-height="100%" fo:margin-bottom="0cm"/>
    </style:style>
    <style:style style:name="T499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Row67" style:family="table-row">
      <style:table-row-properties style:min-row-height="0.529cm"/>
    </style:style>
    <style:style style:name="Cell255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500" style:family="paragraph" style:parent-style-name="Normal">
      <style:paragraph-properties fo:line-height="100%" fo:margin-bottom="0cm"/>
    </style:style>
    <style:style style:name="T500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256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501" style:family="paragraph" style:parent-style-name="Normal">
      <style:paragraph-properties fo:line-height="100%" fo:margin-bottom="0cm"/>
    </style:style>
    <style:style style:name="T501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257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502" style:family="paragraph" style:parent-style-name="Normal">
      <style:paragraph-properties fo:line-height="100%" fo:margin-bottom="0cm"/>
    </style:style>
    <style:style style:name="T502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258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503" style:family="paragraph" style:parent-style-name="Normal">
      <style:paragraph-properties fo:line-height="100%" fo:margin-bottom="0cm"/>
    </style:style>
    <style:style style:name="T503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Row68" style:family="table-row">
      <style:table-row-properties style:min-row-height="0.529cm"/>
    </style:style>
    <style:style style:name="Cell259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504" style:family="paragraph" style:parent-style-name="Normal">
      <style:paragraph-properties fo:line-height="100%" fo:margin-bottom="0cm"/>
    </style:style>
    <style:style style:name="T504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260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505" style:family="paragraph" style:parent-style-name="Normal">
      <style:paragraph-properties fo:line-height="100%" fo:margin-bottom="0cm"/>
    </style:style>
    <style:style style:name="T505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261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506" style:family="paragraph" style:parent-style-name="Normal">
      <style:paragraph-properties fo:line-height="100%" fo:margin-bottom="0cm"/>
    </style:style>
    <style:style style:name="T506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262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507" style:family="paragraph" style:parent-style-name="Normal">
      <style:paragraph-properties fo:line-height="100%" fo:margin-bottom="0cm"/>
    </style:style>
    <style:style style:name="T507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508" style:family="paragraph" style:parent-style-name="Normal"/>
    <style:style style:name="T508_1" style:family="text">
      <style:text-properties fo:font-size="10pt" style:font-name-asian="Arial" style:font-size-asian="10pt" style:font-name-complex="Arial" style:font-size-complex="10pt"/>
    </style:style>
    <style:style style:name="P509" style:family="paragraph" style:parent-style-name="Normal"/>
    <style:style style:name="T509_1" style:family="text">
      <style:text-properties fo:font-size="10pt" style:font-name-asian="Arial" style:font-size-asian="10pt" style:font-name-complex="Arial" style:font-size-complex="10pt"/>
    </style:style>
    <style:style style:name="P510" style:family="paragraph" style:parent-style-name="Normal"/>
    <style:style style:name="T510_1" style:family="text">
      <style:text-properties fo:font-size="10pt" style:font-name-asian="Arial" style:font-size-asian="10pt" style:font-name-complex="Arial" style:font-size-complex="10pt"/>
    </style:style>
    <style:style style:name="P511" style:family="paragraph" style:parent-style-name="Normal"/>
    <style:style style:name="T511_1" style:family="text">
      <style:text-properties fo:font-size="10pt" style:font-name-asian="Arial" style:font-size-asian="10pt" style:font-name-complex="Arial" style:font-size-complex="10pt"/>
    </style:style>
    <style:style style:name="Table15" style:family="table">
      <style:table-properties table:align="left" style:width="16.15cm" fo:margin-left="-0.265cm"/>
    </style:style>
    <style:style style:name="Column71" style:family="table-column">
      <style:table-column-properties style:column-width="2.949cm"/>
    </style:style>
    <style:style style:name="Column72" style:family="table-column">
      <style:table-column-properties style:column-width="1.071cm"/>
    </style:style>
    <style:style style:name="Column73" style:family="table-column">
      <style:table-column-properties style:column-width="0.63cm"/>
    </style:style>
    <style:style style:name="Column74" style:family="table-column">
      <style:table-column-properties style:column-width="0.997cm"/>
    </style:style>
    <style:style style:name="Column75" style:family="table-column">
      <style:table-column-properties style:column-width="4.623cm"/>
    </style:style>
    <style:style style:name="Column76" style:family="table-column">
      <style:table-column-properties style:column-width="1.053cm"/>
    </style:style>
    <style:style style:name="Column77" style:family="table-column">
      <style:table-column-properties style:column-width="4.378cm"/>
    </style:style>
    <style:style style:name="Column78" style:family="table-column">
      <style:table-column-properties style:column-width="0.45cm"/>
    </style:style>
    <style:style style:name="Row69" style:family="table-row">
      <style:table-row-properties style:min-row-height="0.873cm"/>
    </style:style>
    <style:style style:name="Cell263" style:family="table-cell">
      <style:table-cell-properties fo:background-color="#d9e2f3"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512" style:family="paragraph" style:parent-style-name="Normal">
      <style:paragraph-properties fo:line-height="100%" fo:margin-bottom="0cm"/>
    </style:style>
    <style:style style:name="T512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264" style:family="table-cell">
      <style:table-cell-properties fo:background-color="#ffffff"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513" style:family="paragraph" style:parent-style-name="Normal">
      <style:paragraph-properties fo:line-height="100%" fo:margin-bottom="0cm"/>
    </style:style>
    <style:style style:name="T513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Row70" style:family="table-row">
      <style:table-row-properties style:min-row-height="0.609cm"/>
    </style:style>
    <style:style style:name="Cell265" style:family="table-cell">
      <style:table-cell-properties fo:background-color="#d9e2f3"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514" style:family="paragraph" style:parent-style-name="Normal">
      <style:paragraph-properties fo:line-height="100%" fo:margin-bottom="0cm"/>
    </style:style>
    <style:style style:name="T514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266" style:family="table-cell">
      <style:table-cell-properties style:vertical-align="top" fo:border-bottom="#000000 0.035cm solid" fo:padding-left="0.19cm" fo:padding-right="0.19cm" fo:border-right="#000000 0.035cm solid" fo:wrap-option="wrap"/>
    </style:style>
    <style:style style:name="P515" style:family="paragraph" style:parent-style-name="Normal">
      <style:paragraph-properties fo:line-height="100%" fo:margin-bottom="0cm"/>
    </style:style>
    <style:style style:name="T515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267" style:family="table-cell">
      <style:table-cell-properties fo:background-color="#d9e2f3" style:vertical-align="top" fo:border-bottom="#000000 0.035cm solid" fo:padding-left="0.19cm" fo:border-left="#000000 0.035cm solid" fo:padding-right="0.19cm" fo:border-right="#000000 0.035cm solid" fo:wrap-option="wrap"/>
    </style:style>
    <style:style style:name="P516" style:family="paragraph" style:parent-style-name="Normal">
      <style:paragraph-properties fo:line-height="100%" fo:margin-bottom="0cm"/>
    </style:style>
    <style:style style:name="T516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268" style:family="table-cell">
      <style:table-cell-properties style:vertical-align="top" fo:border-bottom="#000000 0.035cm solid" fo:padding-left="0.19cm" fo:border-left="#000000 0.035cm solid" fo:padding-right="0.19cm" fo:border-right="#000000 0.035cm solid" fo:wrap-option="wrap"/>
    </style:style>
    <style:style style:name="P517" style:family="paragraph" style:parent-style-name="Normal">
      <style:paragraph-properties fo:line-height="100%" fo:margin-bottom="0cm"/>
    </style:style>
    <style:style style:name="T517_1" style:family="text">
      <style:text-properties fo:font-style="italic" style:font-style-asian="italic" style:font-style-complex="italic" fo:color="#ff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Row71" style:family="table-row">
      <style:table-row-properties style:min-row-height="0.609cm"/>
    </style:style>
    <style:style style:name="Cell269" style:family="table-cell">
      <style:table-cell-properties fo:background-color="#d9e2f3"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518" style:family="paragraph" style:parent-style-name="Normal">
      <style:paragraph-properties fo:line-height="100%" fo:margin-bottom="0cm"/>
    </style:style>
    <style:style style:name="T518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270" style:family="table-cell">
      <style:table-cell-properties style:vertical-align="top" fo:border-top="#000000 0.035cm solid" fo:border-bottom="#000000 0.035cm solid" fo:padding-left="0.19cm" fo:padding-right="0.19cm" fo:border-right="#000000 0.035cm solid" fo:wrap-option="wrap"/>
    </style:style>
    <style:style style:name="P519" style:family="paragraph" style:parent-style-name="Normal">
      <style:paragraph-properties fo:line-height="100%" fo:margin-bottom="0cm"/>
    </style:style>
    <style:style style:name="T519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519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271" style:family="table-cell">
      <style:table-cell-properties fo:background-color="#d9e2f3"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520" style:family="paragraph" style:parent-style-name="Normal">
      <style:paragraph-properties fo:line-height="100%" fo:margin-bottom="0cm"/>
    </style:style>
    <style:style style:name="T520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272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521" style:family="paragraph" style:parent-style-name="Normal">
      <style:paragraph-properties fo:line-height="100%" fo:margin-bottom="0cm"/>
    </style:style>
    <style:style style:name="T521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Row72" style:family="table-row">
      <style:table-row-properties style:min-row-height="0.529cm"/>
    </style:style>
    <style:style style:name="Cell273" style:family="table-cell">
      <style:table-cell-properties style:vertical-align="middle" fo:border-top="#000000 0.035cm solid" fo:padding-left="0.19cm" fo:padding-right="0.19cm" fo:wrap-option="wrap"/>
    </style:style>
    <style:style style:name="P522" style:family="paragraph" style:parent-style-name="Normal">
      <style:paragraph-properties fo:line-height="100%" fo:margin-bottom="0cm"/>
      <style:text-properties style:font-name="Arial" fo:font-size="12pt" style:font-name-asian="Times New Roman" style:font-size-asian="12pt" style:font-name-complex="Times New Roman" style:font-size-complex="12pt" fo:language="en" fo:language-asian="en" fo:language-complex="ar" fo:country="GB" fo:country-asian="GB" fo:country-complex="SA"/>
    </style:style>
    <style:style style:name="Cell274" style:family="table-cell">
      <style:table-cell-properties style:vertical-align="middle" fo:padding-left="0.19cm" fo:padding-right="0.19cm" fo:wrap-option="wrap"/>
    </style:style>
    <style:style style:name="P523" style:family="paragraph" style:parent-style-name="Normal">
      <style:paragraph-properties fo:line-height="100%" fo:margin-bottom="0cm"/>
      <style:text-properties style:font-name="Arial" fo:font-size="12pt" style:font-name-asian="Times New Roman" style:font-size-asian="12pt" style:font-name-complex="Times New Roman" style:font-size-complex="12pt" fo:language="en" fo:language-asian="en" fo:language-complex="ar" fo:country="GB" fo:country-asian="GB" fo:country-complex="SA"/>
    </style:style>
    <style:style style:name="Cell275" style:family="table-cell">
      <style:table-cell-properties style:vertical-align="middle" fo:border-top="#000000 0.035cm solid" fo:padding-left="0.19cm" fo:padding-right="0.19cm" fo:wrap-option="wrap"/>
    </style:style>
    <style:style style:name="P524" style:family="paragraph" style:parent-style-name="Normal">
      <style:paragraph-properties fo:line-height="100%" fo:margin-bottom="0cm"/>
      <style:text-properties style:font-name="Arial" fo:font-size="12pt" style:font-name-asian="Times New Roman" style:font-size-asian="12pt" style:font-name-complex="Times New Roman" style:font-size-complex="12pt" fo:language="en" fo:language-asian="en" fo:language-complex="ar" fo:country="GB" fo:country-asian="GB" fo:country-complex="SA"/>
    </style:style>
    <style:style style:name="Cell276" style:family="table-cell">
      <style:table-cell-properties style:vertical-align="middle" fo:border-top="#000000 0.035cm solid" fo:padding-left="0.19cm" fo:padding-right="0.19cm" fo:wrap-option="wrap"/>
    </style:style>
    <style:style style:name="P525" style:family="paragraph" style:parent-style-name="Normal">
      <style:paragraph-properties fo:line-height="100%" fo:margin-bottom="0cm"/>
      <style:text-properties style:font-name="Arial" fo:font-size="12pt" style:font-name-asian="Times New Roman" style:font-size-asian="12pt" style:font-name-complex="Times New Roman" style:font-size-complex="12pt" fo:language="en" fo:language-asian="en" fo:language-complex="ar" fo:country="GB" fo:country-asian="GB" fo:country-complex="SA"/>
    </style:style>
    <style:style style:name="Cell277" style:family="table-cell">
      <style:table-cell-properties style:vertical-align="middle" fo:border-top="#000000 0.035cm solid" fo:padding-left="0.19cm" fo:padding-right="0.19cm" fo:wrap-option="wrap"/>
    </style:style>
    <style:style style:name="P526" style:family="paragraph" style:parent-style-name="Normal">
      <style:paragraph-properties fo:line-height="100%" fo:margin-bottom="0cm"/>
      <style:text-properties style:font-name="Arial" fo:font-size="12pt" style:font-name-asian="Times New Roman" style:font-size-asian="12pt" style:font-name-complex="Times New Roman" style:font-size-complex="12pt" fo:language="en" fo:language-asian="en" fo:language-complex="ar" fo:country="GB" fo:country-asian="GB" fo:country-complex="SA"/>
    </style:style>
    <style:style style:name="Row73" style:family="table-row">
      <style:table-row-properties style:min-row-height="0.476cm"/>
    </style:style>
    <style:style style:name="Cell278" style:family="table-cell">
      <style:table-cell-properties fo:background-color="#d9e2f3"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527" style:family="paragraph" style:parent-style-name="Normal">
      <style:paragraph-properties fo:line-height="100%" fo:margin-bottom="0cm"/>
    </style:style>
    <style:style style:name="T527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279" style:family="table-cell">
      <style:table-cell-properties fo:background-color="#d9e2f3"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528" style:family="paragraph" style:parent-style-name="Normal">
      <style:paragraph-properties fo:line-height="100%" fo:margin-bottom="0cm"/>
    </style:style>
    <style:style style:name="T528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280" style:family="table-cell">
      <style:table-cell-properties fo:background-color="#d9e2f3"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529" style:family="paragraph" style:parent-style-name="Normal">
      <style:paragraph-properties fo:line-height="100%" fo:margin-bottom="0cm"/>
    </style:style>
    <style:style style:name="T529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Row74" style:family="table-row">
      <style:table-row-properties style:min-row-height="0.529cm"/>
    </style:style>
    <style:style style:name="Cell281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530" style:family="paragraph" style:parent-style-name="Normal">
      <style:paragraph-properties fo:line-height="100%" fo:margin-bottom="0cm"/>
    </style:style>
    <style:style style:name="T530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530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282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531" style:family="paragraph" style:parent-style-name="Normal">
      <style:paragraph-properties fo:line-height="100%" fo:margin-bottom="0cm"/>
    </style:style>
    <style:style style:name="T531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532" style:family="paragraph" style:parent-style-name="List_20_Paragraph">
      <style:paragraph-properties fo:text-indent="-0.63cm" fo:line-height="107%" fo:margin-bottom="0cm" fo:margin-left="0.829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532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533" style:family="paragraph" style:parent-style-name="List_20_Paragraph">
      <style:paragraph-properties fo:text-indent="-0.63cm" fo:line-height="107%" fo:margin-bottom="0cm" fo:margin-left="0.829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533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534" style:family="paragraph" style:parent-style-name="List_20_Paragraph">
      <style:paragraph-properties fo:text-indent="-0.63cm" fo:line-height="107%" fo:margin-bottom="0cm" fo:margin-left="0.829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534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283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535" style:family="paragraph" style:parent-style-name="Normal">
      <style:paragraph-properties fo:line-height="100%" fo:margin-bottom="0cm"/>
    </style:style>
    <style:style style:name="T535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P536" style:family="paragraph" style:parent-style-name="Normal">
      <style:paragraph-properties fo:line-height="100%" fo:margin-bottom="0cm"/>
    </style:style>
    <style:style style:name="T536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536_2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536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536_4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536_5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536_6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Row75" style:family="table-row">
      <style:table-row-properties style:min-row-height="0.529cm"/>
    </style:style>
    <style:style style:name="Cell284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537" style:family="paragraph" style:parent-style-name="Normal">
      <style:paragraph-properties fo:line-height="100%" fo:margin-bottom="0cm"/>
    </style:style>
    <style:style style:name="T537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537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285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538" style:family="paragraph" style:parent-style-name="Normal">
      <style:paragraph-properties fo:line-height="100%" fo:margin-bottom="0cm"/>
    </style:style>
    <style:style style:name="T538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539" style:family="paragraph" style:parent-style-name="List_20_Paragraph">
      <style:paragraph-properties fo:text-indent="-0.63cm" fo:line-height="107%" fo:margin-bottom="0cm" fo:margin-left="0.829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539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540" style:family="paragraph" style:parent-style-name="List_20_Paragraph">
      <style:paragraph-properties fo:text-indent="-0.63cm" fo:line-height="107%" fo:margin-bottom="0cm" fo:margin-left="0.829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540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541" style:family="paragraph" style:parent-style-name="List_20_Paragraph">
      <style:paragraph-properties fo:text-indent="-0.63cm" fo:line-height="107%" fo:margin-bottom="0cm" fo:margin-left="0.829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541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286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542" style:family="paragraph" style:parent-style-name="Normal">
      <style:paragraph-properties fo:line-height="100%" fo:margin-bottom="0cm"/>
    </style:style>
    <style:style style:name="T542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P543" style:family="paragraph" style:parent-style-name="Normal">
      <style:paragraph-properties fo:line-height="100%" fo:margin-bottom="0cm"/>
    </style:style>
    <style:style style:name="T543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544" style:family="paragraph" style:parent-style-name="List_20_Paragraph">
      <style:paragraph-properties fo:text-indent="-0.63cm" fo:line-height="107%" fo:margin-bottom="0cm" fo:margin-left="0.829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544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545" style:family="paragraph" style:parent-style-name="List_20_Paragraph">
      <style:paragraph-properties fo:text-indent="-0.63cm" fo:line-height="107%" fo:margin-bottom="0cm" fo:margin-left="0.829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545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546" style:family="paragraph" style:parent-style-name="List_20_Paragraph">
      <style:paragraph-properties fo:text-indent="-0.63cm" fo:line-height="107%" fo:margin-bottom="0cm" fo:margin-left="0.829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546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Row76" style:family="table-row">
      <style:table-row-properties style:min-row-height="0.529cm"/>
    </style:style>
    <style:style style:name="Cell287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547" style:family="paragraph" style:parent-style-name="Normal">
      <style:paragraph-properties fo:line-height="100%" fo:margin-bottom="0cm"/>
    </style:style>
    <style:style style:name="T547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547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288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548" style:family="paragraph" style:parent-style-name="Normal">
      <style:paragraph-properties fo:line-height="100%" fo:margin-bottom="0cm"/>
    </style:style>
    <style:style style:name="T548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289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549" style:family="paragraph" style:parent-style-name="Normal">
      <style:paragraph-properties fo:line-height="100%" fo:margin-bottom="0cm"/>
    </style:style>
    <style:style style:name="T549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P550" style:family="paragraph" style:parent-style-name="Normal">
      <style:paragraph-properties fo:line-height="100%" fo:margin-bottom="0cm"/>
    </style:style>
    <style:style style:name="T550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550_2" style:family="text" style:parent-style-name="Normal">
      <style:text-properties fo:font-size="10pt" style:font-name-asian="Arial" style:font-size-asian="10pt" style:font-name-complex="Arial" style:font-size-complex="10pt"/>
    </style:style>
    <style:style style:name="P551" style:family="paragraph" style:parent-style-name="Footnote_20_text"/>
    <style:style style:name="T551_1" style:family="text"/>
    <style:style style:name="T551_2" style:family="text">
      <style:text-properties fo:font-size="9pt" style:font-name-asian="Arial" style:font-size-asian="9pt" style:font-name-complex="Arial" style:font-size-complex="9pt"/>
    </style:style>
    <style:style style:name="T551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552" style:family="paragraph" style:parent-style-name="Normal">
      <style:paragraph-properties fo:line-height="100%" fo:margin-bottom="0cm"/>
    </style:style>
    <style:style style:name="T552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553" style:family="paragraph" style:parent-style-name="Normal">
      <style:paragraph-properties fo:text-align="justify"/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P554" style:family="paragraph" style:parent-style-name="Normal">
      <style:paragraph-properties fo:text-align="justify"/>
    </style:style>
    <style:style style:name="T554_1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554_2" style:family="text">
      <style:text-properties fo:font-size="11pt" style:font-name-asian="Arial" style:font-size-asian="11pt" style:font-name-complex="Arial" style:font-size-complex="11pt"/>
    </style:style>
    <style:style style:name="P555" style:family="paragraph" style:parent-style-name="Normal">
      <style:paragraph-properties fo:text-align="justify"/>
    </style:style>
    <style:style style:name="T555_1" style:family="text">
      <style:text-properties fo:font-size="10pt" style:font-name-asian="Arial" style:font-size-asian="10pt" style:font-name-complex="Arial" style:font-size-complex="10pt"/>
    </style:style>
    <style:style style:name="T555_2" style:family="text">
      <style:text-properties fo:font-size="10pt" style:font-name-asian="Arial" style:font-size-asian="10pt" style:font-name-complex="Arial" style:font-size-complex="10pt"/>
    </style:style>
    <style:style style:name="T555_3" style:family="text">
      <style:text-properties fo:font-size="10pt" style:font-name-asian="Arial" style:font-size-asian="10pt" style:font-name-complex="Arial" style:font-size-complex="10pt"/>
    </style:style>
    <style:style style:name="T555_4" style:family="text">
      <style:text-properties fo:font-size="10pt" style:font-name-asian="Arial" style:font-size-asian="10pt" style:font-name-complex="Arial" style:font-size-complex="10pt"/>
    </style:style>
    <style:style style:name="T555_5" style:family="text">
      <style:text-properties fo:font-size="10pt" style:font-name-asian="Arial" style:font-size-asian="10pt" style:font-name-complex="Arial" style:font-size-complex="10pt"/>
    </style:style>
    <style:style style:name="P556" style:family="paragraph" style:parent-style-name="Normal">
      <style:paragraph-properties fo:text-align="justify"/>
    </style:style>
    <style:style style:name="T556_1" style:family="text">
      <style:text-properties fo:font-size="10pt" style:font-name-asian="Arial" style:font-size-asian="10pt" style:font-name-complex="Arial" style:font-size-complex="10pt"/>
    </style:style>
    <style:style style:name="P557" style:family="paragraph" style:parent-style-name="Normal">
      <style:paragraph-properties fo:text-align="justify"/>
    </style:style>
    <style:style style:name="T557_1" style:family="text">
      <style:text-properties fo:font-size="10pt" style:font-name-asian="Arial" style:font-size-asian="10pt" style:font-name-complex="Arial" style:font-size-complex="10pt"/>
    </style:style>
    <style:style style:name="T557_2" style:family="text">
      <style:text-properties fo:font-size="10pt" style:font-name-asian="Arial" style:font-size-asian="10pt" style:font-name-complex="Arial" style:font-size-complex="10pt"/>
    </style:style>
    <style:style style:name="T557_3" style:family="text">
      <style:text-properties fo:font-size="10pt" style:font-name-asian="Arial" style:font-size-asian="10pt" style:font-name-complex="Arial" style:font-size-complex="10pt"/>
    </style:style>
    <style:style style:name="T557_4" style:family="text"/>
    <style:style style:name="T557_5" style:family="text" style:parent-style-name="Internet_20_link">
      <style:text-properties fo:color="#0563c1" fo:font-size="10pt" style:font-size-asian="10pt" style:font-size-complex="10pt"/>
    </style:style>
    <style:style style:name="T557_6" style:family="text">
      <style:text-properties fo:font-size="10pt" style:font-name-asian="Arial" style:font-size-asian="10pt" style:font-name-complex="Arial" style:font-size-complex="10pt"/>
    </style:style>
    <style:style style:name="T557_7" style:family="text" style:parent-style-name="Normal">
      <style:text-properties fo:font-size="10pt" style:font-name-asian="Arial" style:font-size-asian="10pt" style:font-name-complex="Arial" style:font-size-complex="10pt"/>
    </style:style>
    <style:style style:name="P558" style:family="paragraph" style:parent-style-name="Footnote_20_text"/>
    <style:style style:name="T558_1" style:family="text"/>
    <style:style style:name="T558_2" style:family="text">
      <style:text-properties fo:font-size="9pt" style:font-name-asian="Arial" style:font-size-asian="9pt" style:font-name-complex="Arial" style:font-size-complex="9pt"/>
    </style:style>
    <style:style style:name="P559" style:family="paragraph" style:parent-style-name="Normal">
      <style:paragraph-properties fo:text-align="justify"/>
    </style:style>
    <style:style style:name="T559_1" style:family="text">
      <style:text-properties fo:font-size="10pt" style:font-name-asian="Arial" style:font-size-asian="10pt" style:font-name-complex="Arial" style:font-size-complex="10pt"/>
    </style:style>
    <style:style style:name="P560" style:family="paragraph" style:parent-style-name="Normal">
      <style:paragraph-properties fo:text-align="justify"/>
    </style:style>
    <style:style style:name="T560_1" style:family="text">
      <style:text-properties fo:font-size="10pt" style:font-name-asian="Arial" style:font-size-asian="10pt" style:font-name-complex="Arial" style:font-size-complex="10pt"/>
    </style:style>
    <style:style style:name="T560_2" style:family="text" style:parent-style-name="Normal">
      <style:text-properties fo:font-size="10pt" style:font-name-asian="Arial" style:font-size-asian="10pt" style:font-name-complex="Arial" style:font-size-complex="10pt"/>
    </style:style>
    <style:style style:name="P561" style:family="paragraph" style:parent-style-name="Footnote_20_text"/>
    <style:style style:name="T561_1" style:family="text"/>
    <style:style style:name="T561_2" style:family="text">
      <style:text-properties fo:font-size="9pt" style:font-name-asian="Arial" style:font-size-asian="9pt" style:font-name-complex="Arial" style:font-size-complex="9pt"/>
    </style:style>
    <style:style style:name="T561_3" style:family="text"/>
    <style:style style:name="T561_4" style:family="text" style:parent-style-name="Internet_20_link">
      <style:text-properties fo:color="#0563c1" fo:font-size="9pt" style:font-size-asian="9pt" style:font-size-complex="9pt"/>
    </style:style>
    <style:style style:name="T561_5" style:family="text">
      <style:text-properties fo:font-size="10pt" style:font-name-asian="Arial" style:font-size-asian="10pt" style:font-name-complex="Arial" style:font-size-complex="10pt"/>
    </style:style>
    <style:style style:name="T561_6" style:family="text" style:parent-style-name="Normal">
      <style:text-properties fo:font-size="10pt" style:font-name-asian="Arial" style:font-size-asian="10pt" style:font-name-complex="Arial" style:font-size-complex="10pt"/>
    </style:style>
    <style:style style:name="P562" style:family="paragraph" style:parent-style-name="Footnote_20_text"/>
    <style:style style:name="T562_1" style:family="text"/>
    <style:style style:name="T562_2" style:family="text">
      <style:text-properties fo:font-size="9pt" style:font-name-asian="Arial" style:font-size-asian="9pt" style:font-name-complex="Arial" style:font-size-complex="9pt"/>
    </style:style>
    <style:style style:name="T562_3" style:family="text">
      <style:text-properties fo:font-size="10pt" style:font-name-asian="Arial" style:font-size-asian="10pt" style:font-name-complex="Arial" style:font-size-complex="10pt"/>
    </style:style>
    <style:style style:name="P563" style:family="paragraph" style:parent-style-name="Normal">
      <style:paragraph-properties fo:text-align="justify"/>
    </style:style>
    <style:style style:name="T563_1" style:family="text">
      <style:text-properties fo:font-size="10pt" style:font-name-asian="Arial" style:font-size-asian="10pt" style:font-name-complex="Arial" style:font-size-complex="10pt"/>
    </style:style>
    <style:style style:name="P564" style:family="paragraph" style:parent-style-name="Normal">
      <style:paragraph-properties fo:text-align="justify"/>
    </style:style>
    <style:style style:name="T564_1" style:family="text">
      <style:text-properties fo:font-size="10pt" style:font-name-asian="Arial" style:font-size-asian="10pt" style:font-name-complex="Arial" style:font-size-complex="10pt"/>
    </style:style>
    <style:style style:name="T564_2" style:family="text" style:parent-style-name="Normal">
      <style:text-properties fo:font-size="10pt" style:font-name-asian="Arial" style:font-size-asian="10pt" style:font-name-complex="Arial" style:font-size-complex="10pt"/>
    </style:style>
    <style:style style:name="P565" style:family="paragraph" style:parent-style-name="Footnote_20_text"/>
    <style:style style:name="T565_1" style:family="text"/>
    <style:style style:name="T565_2" style:family="text">
      <style:text-properties fo:font-size="9pt" style:font-name-asian="Arial" style:font-size-asian="9pt" style:font-name-complex="Arial" style:font-size-complex="9pt"/>
    </style:style>
    <style:style style:name="T565_3" style:family="text">
      <style:text-properties fo:font-size="10pt" style:font-name-asian="Arial" style:font-size-asian="10pt" style:font-name-complex="Arial" style:font-size-complex="10pt"/>
    </style:style>
    <style:style style:name="T565_4" style:family="text" style:parent-style-name="Normal">
      <style:text-properties fo:font-size="10pt" style:font-name-asian="Arial" style:font-size-asian="10pt" style:font-name-complex="Arial" style:font-size-complex="10pt"/>
    </style:style>
    <style:style style:name="P566" style:family="paragraph" style:parent-style-name="Footnote_20_text"/>
    <style:style style:name="T566_1" style:family="text"/>
    <style:style style:name="T566_2" style:family="text">
      <style:text-properties fo:font-size="9pt" style:font-name-asian="Arial" style:font-size-asian="9pt" style:font-name-complex="Arial" style:font-size-complex="9pt"/>
    </style:style>
    <style:style style:name="T566_3" style:family="text">
      <style:text-properties fo:font-size="10pt" style:font-name-asian="Arial" style:font-size-asian="10pt" style:font-name-complex="Arial" style:font-size-complex="10pt"/>
    </style:style>
    <style:style style:name="T566_4" style:family="text">
      <style:text-properties fo:font-size="10pt" style:font-name-asian="Arial" style:font-size-asian="10pt" style:font-name-complex="Arial" style:font-size-complex="10pt"/>
    </style:style>
    <style:style style:name="T566_5" style:family="text" style:parent-style-name="Normal">
      <style:text-properties fo:font-size="10pt" style:font-name-asian="Arial" style:font-size-asian="10pt" style:font-name-complex="Arial" style:font-size-complex="10pt"/>
    </style:style>
    <style:style style:name="P567" style:family="paragraph" style:parent-style-name="Footnote_20_text"/>
    <style:style style:name="T567_1" style:family="text"/>
    <style:style style:name="T567_2" style:family="text">
      <style:text-properties fo:font-size="9pt" style:font-name-asian="Arial" style:font-size-asian="9pt" style:font-name-complex="Arial" style:font-size-complex="9pt"/>
    </style:style>
    <style:style style:name="T567_3" style:family="text">
      <style:text-properties fo:font-size="10pt" style:font-name-asian="Arial" style:font-size-asian="10pt" style:font-name-complex="Arial" style:font-size-complex="10pt"/>
    </style:style>
    <style:style style:name="T567_4" style:family="text" style:parent-style-name="Normal">
      <style:text-properties fo:font-size="10pt" style:font-name-asian="Arial" style:font-size-asian="10pt" style:font-name-complex="Arial" style:font-size-complex="10pt"/>
    </style:style>
    <style:style style:name="P568" style:family="paragraph" style:parent-style-name="Footnote_20_text"/>
    <style:style style:name="T568_1" style:family="text"/>
    <style:style style:name="T568_2" style:family="text">
      <style:text-properties fo:font-size="9pt" style:font-name-asian="Arial" style:font-size-asian="9pt" style:font-name-complex="Arial" style:font-size-complex="9pt"/>
    </style:style>
    <style:style style:name="T568_3" style:family="text">
      <style:text-properties fo:font-size="10pt" style:font-name-asian="Arial" style:font-size-asian="10pt" style:font-name-complex="Arial" style:font-size-complex="10pt"/>
    </style:style>
    <style:style style:name="P569" style:family="paragraph" style:parent-style-name="Normal">
      <style:paragraph-properties fo:text-align="justify"/>
    </style:style>
    <style:style style:name="T569_1" style:family="text">
      <style:text-properties fo:font-size="11pt" style:font-name-asian="Arial" style:font-size-asian="11pt" style:font-name-complex="Arial" style:font-size-complex="11pt"/>
    </style:style>
    <style:style style:name="P570" style:family="paragraph" style:parent-style-name="Normal">
      <style:paragraph-properties fo:text-align="justify"/>
    </style:style>
    <style:style style:name="T570_1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P571" style:family="paragraph" style:parent-style-name="Normal"/>
    <style:style style:name="T571_1" style:family="text">
      <style:text-properties fo:font-size="10pt" style:font-name-asian="Arial" style:font-size-asian="10pt" style:font-name-complex="Arial" style:font-size-complex="10pt"/>
    </style:style>
    <style:style style:name="P572" style:family="paragraph" style:parent-style-name="Normal">
      <style:paragraph-properties fo:text-align="justify"/>
    </style:style>
    <style:style style:name="T572_1" style:family="text">
      <style:text-properties fo:font-size="10pt" style:font-name-asian="Arial" style:font-size-asian="10pt" style:font-name-complex="Arial" style:font-size-complex="10pt"/>
    </style:style>
    <style:style style:name="P573" style:family="paragraph" style:parent-style-name="Normal"/>
    <style:style style:name="T573_1" style:family="text">
      <style:text-properties fo:font-size="10pt" style:font-name-asian="Arial" style:font-size-asian="10pt" style:font-name-complex="Arial" style:font-size-complex="10pt"/>
    </style:style>
    <style:style style:name="P574" style:family="paragraph" style:parent-style-name="Normal">
      <style:paragraph-properties fo:text-align="justify"/>
    </style:style>
    <style:style style:name="T574_1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574_2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P575" style:family="paragraph" style:parent-style-name="Normal"/>
    <style:style style:name="T575_1" style:family="text">
      <style:text-properties fo:font-size="10pt" style:font-name-asian="Arial" style:font-size-asian="10pt" style:font-name-complex="Arial" style:font-size-complex="10pt"/>
    </style:style>
    <style:style style:name="P576" style:family="paragraph" style:parent-style-name="Normal"/>
    <style:style style:name="T576_1" style:family="text">
      <style:text-properties fo:font-size="10pt" style:font-name-asian="Arial" style:font-size-asian="10pt" style:font-name-complex="Arial" style:font-size-complex="10pt" fo:font-weight="bold" style:font-weight-asian="bold" style:font-weight-complex="bold"/>
    </style:style>
    <style:style style:name="P577" style:family="paragraph" style:parent-style-name="Normal"/>
    <style:style style:name="T577_1" style:family="text">
      <style:text-properties fo:font-size="10pt" style:font-name-asian="Arial" style:font-size-asian="10pt" style:font-name-complex="Arial" style:font-size-complex="10pt"/>
    </style:style>
    <style:style style:name="P578" style:family="paragraph" style:parent-style-name="Normal"/>
    <style:style style:name="T578_1" style:family="text">
      <style:text-properties fo:font-size="10pt" style:font-name-asian="Arial" style:font-size-asian="10pt" style:font-name-complex="Arial" style:font-size-complex="10pt"/>
    </style:style>
    <style:style style:name="P579" style:family="paragraph" style:parent-style-name="Normal"/>
    <style:style style:name="T579_1" style:family="text">
      <style:text-properties fo:font-size="10pt" style:font-name-asian="Arial" style:font-size-asian="10pt" style:font-name-complex="Arial" style:font-size-complex="10pt" fo:font-weight="bold" style:font-weight-asian="bold" style:font-weight-complex="bold"/>
    </style:style>
    <style:style style:name="P580" style:family="paragraph" style:parent-style-name="Normal"/>
    <style:style style:name="T580_1" style:family="text">
      <style:text-properties fo:font-size="10pt" style:font-name-asian="Arial" style:font-size-asian="10pt" style:font-name-complex="Arial" style:font-size-complex="10pt"/>
    </style:style>
    <style:style style:name="P581" style:family="paragraph" style:parent-style-name="Normal">
      <style:paragraph-properties fo:text-align="justify"/>
    </style:style>
    <style:style style:name="T581_1" style:family="text">
      <style:text-properties fo:font-size="10pt" style:font-name-asian="Arial" style:font-size-asian="10pt" style:font-name-complex="Arial" style:font-size-complex="10pt"/>
    </style:style>
    <style:style style:name="P582" style:family="paragraph" style:parent-style-name="Normal">
      <style:paragraph-properties fo:text-align="justify"/>
    </style:style>
    <style:style style:name="T582_1" style:family="text">
      <style:text-properties fo:font-size="10pt" style:font-name-asian="Arial" style:font-size-asian="10pt" style:font-name-complex="Arial" style:font-size-complex="10pt"/>
    </style:style>
    <style:style style:name="P583" style:family="paragraph" style:parent-style-name="Normal">
      <style:paragraph-properties fo:text-align="justify"/>
    </style:style>
    <style:style style:name="T583_1" style:family="text">
      <style:text-properties fo:font-size="10pt" style:font-name-asian="Arial" style:font-size-asian="10pt" style:font-name-complex="Arial" style:font-size-complex="10pt"/>
    </style:style>
    <style:style style:name="P584" style:family="paragraph" style:parent-style-name="Normal">
      <style:paragraph-properties fo:text-align="justify"/>
    </style:style>
    <style:style style:name="T584_1" style:family="text">
      <style:text-properties fo:font-size="10pt" style:font-name-asian="Arial" style:font-size-asian="10pt" style:font-name-complex="Arial" style:font-size-complex="10pt"/>
    </style:style>
    <style:style style:name="P585" style:family="paragraph" style:parent-style-name="Normal">
      <style:paragraph-properties fo:text-align="justify"/>
    </style:style>
    <style:style style:name="T585_1" style:family="text">
      <style:text-properties fo:font-size="10pt" style:font-name-asian="Arial" style:font-size-asian="10pt" style:font-name-complex="Arial" style:font-size-complex="10pt"/>
    </style:style>
    <style:style style:name="P586" style:family="paragraph" style:parent-style-name="Normal"/>
    <style:style style:name="T586_1" style:family="text">
      <style:text-properties fo:font-size="10pt" style:font-name-asian="Arial" style:font-size-asian="10pt" style:font-name-complex="Arial" style:font-size-complex="10pt"/>
    </style:style>
    <style:style style:name="P587" style:family="paragraph" style:parent-style-name="Normal"/>
    <style:style style:name="T587_1" style:family="text">
      <style:text-properties fo:font-size="10pt" style:font-name-asian="Arial" style:font-size-asian="10pt" style:font-name-complex="Arial" style:font-size-complex="10pt" fo:font-weight="bold" style:font-weight-asian="bold" style:font-weight-complex="bold"/>
    </style:style>
    <style:style style:name="P588" style:family="paragraph" style:parent-style-name="Normal"/>
    <style:style style:name="T588_1" style:family="text">
      <style:text-properties fo:font-size="10pt" style:font-name-asian="Arial" style:font-size-asian="10pt" style:font-name-complex="Arial" style:font-size-complex="10pt"/>
    </style:style>
    <style:style style:name="Table16" style:family="table">
      <style:table-properties table:align="left" style:width="15.886cm" fo:margin-left="0cm"/>
    </style:style>
    <style:style style:name="Column79" style:family="table-column">
      <style:table-column-properties style:column-width="0.87cm"/>
    </style:style>
    <style:style style:name="Column80" style:family="table-column">
      <style:table-column-properties style:column-width="10.421cm"/>
    </style:style>
    <style:style style:name="Column81" style:family="table-column">
      <style:table-column-properties style:column-width="2.177cm"/>
    </style:style>
    <style:style style:name="Column82" style:family="table-column">
      <style:table-column-properties style:column-width="2.418cm"/>
    </style:style>
    <style:style style:name="Row77" style:family="table-row">
      <style:table-row-properties style:min-row-height="0.529cm"/>
    </style:style>
    <style:style style:name="Cell290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589" style:family="paragraph" style:parent-style-name="Normal">
      <style:paragraph-properties fo:text-align="justify" fo:line-height="100%" fo:margin-bottom="0cm"/>
    </style:style>
    <style:style style:name="T589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291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590" style:family="paragraph" style:parent-style-name="Normal">
      <style:paragraph-properties fo:text-align="justify" fo:line-height="100%" fo:margin-bottom="0cm"/>
    </style:style>
    <style:style style:name="T590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292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591" style:family="paragraph" style:parent-style-name="Normal">
      <style:paragraph-properties fo:text-align="justify" fo:line-height="100%" fo:margin-bottom="0cm"/>
    </style:style>
    <style:style style:name="T591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293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592" style:family="paragraph" style:parent-style-name="Normal">
      <style:paragraph-properties fo:text-align="center" fo:line-height="100%" fo:margin-bottom="0cm"/>
    </style:style>
    <style:style style:name="T592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Row78" style:family="table-row">
      <style:table-row-properties style:min-row-height="0.529cm"/>
    </style:style>
    <style:style style:name="Cell294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593" style:family="paragraph" style:parent-style-name="Normal">
      <style:paragraph-properties fo:line-height="100%" fo:margin-top="0.071cm" fo:margin-bottom="0.071cm"/>
    </style:style>
    <style:style style:name="T593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295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594" style:family="paragraph" style:parent-style-name="Normal">
      <style:paragraph-properties fo:line-height="100%" fo:margin-bottom="0cm"/>
    </style:style>
    <style:style style:name="T594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594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594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594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594_5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594_6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594_7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296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595" style:family="paragraph" style:parent-style-name="Normal">
      <style:paragraph-properties fo:text-align="justify" fo:line-height="100%" fo:margin-bottom="0cm"/>
    </style:style>
    <style:style style:name="T595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297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596" style:family="paragraph" style:parent-style-name="Normal">
      <style:paragraph-properties fo:text-align="center" fo:line-height="100%" fo:margin-bottom="0cm"/>
    </style:style>
    <style:style style:name="T596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596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Row79" style:family="table-row">
      <style:table-row-properties style:min-row-height="0.529cm"/>
    </style:style>
    <style:style style:name="Cell298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597" style:family="paragraph" style:parent-style-name="Normal">
      <style:paragraph-properties fo:line-height="100%" fo:margin-bottom="0cm"/>
    </style:style>
    <style:style style:name="T597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299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598" style:family="paragraph" style:parent-style-name="Normal">
      <style:paragraph-properties fo:line-height="100%" fo:margin-bottom="0cm"/>
    </style:style>
    <style:style style:name="T598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598_2" style:family="text" style:parent-style-name="Normal">
      <style:text-properties fo:font-size="10pt" style:font-name-asian="Arial" style:font-size-asian="10pt" style:font-name-complex="Arial" style:font-size-complex="10pt"/>
    </style:style>
    <style:style style:name="P599" style:family="paragraph" style:parent-style-name="Footnote_20_text"/>
    <style:style style:name="T599_1" style:family="text"/>
    <style:style style:name="T599_2" style:family="text">
      <style:text-properties fo:font-size="9pt" style:font-name-asian="Arial" style:font-size-asian="9pt" style:font-name-complex="Arial" style:font-size-complex="9pt"/>
    </style:style>
    <style:style style:name="Cell300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600" style:family="paragraph" style:parent-style-name="Normal">
      <style:paragraph-properties fo:text-align="justify" fo:line-height="100%" fo:margin-bottom="0cm"/>
    </style:style>
    <style:style style:name="T600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301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601" style:family="paragraph" style:parent-style-name="Normal">
      <style:paragraph-properties fo:text-align="center" fo:line-height="100%" fo:margin-bottom="0cm"/>
    </style:style>
    <style:style style:name="T601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Row80" style:family="table-row">
      <style:table-row-properties style:min-row-height="0.529cm"/>
    </style:style>
    <style:style style:name="Cell302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602" style:family="paragraph" style:parent-style-name="Normal">
      <style:paragraph-properties fo:line-height="100%" fo:margin-bottom="0cm"/>
    </style:style>
    <style:style style:name="T602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303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603" style:family="paragraph" style:parent-style-name="Normal">
      <style:paragraph-properties fo:line-height="100%" fo:margin-bottom="0cm"/>
    </style:style>
    <style:style style:name="T603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603_2" style:family="text" style:parent-style-name="Normal">
      <style:text-properties fo:font-size="10pt" style:font-name-asian="Arial" style:font-size-asian="10pt" style:font-name-complex="Arial" style:font-size-complex="10pt"/>
    </style:style>
    <style:style style:name="P604" style:family="paragraph" style:parent-style-name="Footnote_20_text"/>
    <style:style style:name="T604_1" style:family="text"/>
    <style:style style:name="T604_2" style:family="text">
      <style:text-properties fo:font-size="9pt" style:font-name-asian="Arial" style:font-size-asian="9pt" style:font-name-complex="Arial" style:font-size-complex="9pt"/>
    </style:style>
    <style:style style:name="Cell304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605" style:family="paragraph" style:parent-style-name="Normal">
      <style:paragraph-properties fo:text-align="justify" fo:line-height="100%" fo:margin-bottom="0cm"/>
    </style:style>
    <style:style style:name="T605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305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606" style:family="paragraph" style:parent-style-name="Normal">
      <style:paragraph-properties fo:text-align="center" fo:line-height="100%" fo:margin-bottom="0cm"/>
    </style:style>
    <style:style style:name="T606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607" style:family="paragraph" style:parent-style-name="Normal"/>
    <style:style style:name="T607_1" style:family="text">
      <style:text-properties fo:font-size="10pt" style:font-name-asian="Arial" style:font-size-asian="10pt" style:font-name-complex="Arial" style:font-size-complex="10pt"/>
    </style:style>
    <style:style style:name="P608" style:family="paragraph" style:parent-style-name="Normal"/>
    <style:style style:name="P609" style:family="paragraph" style:parent-style-name="Normal">
      <style:text-properties fo:font-size="10pt" style:font-size-asian="10pt" style:font-size-complex="10pt"/>
    </style:style>
    <style:style style:name="P610" style:family="paragraph" style:parent-style-name="Heading_20_2">
      <style:paragraph-properties fo:break-before="page" fo:background-color="#dbe5f1" fo:padding-top="0.035cm" fo:border-top="#000000 0.018cm solid" fo:margin-top="0cm" fo:padding-bottom="0cm" fo:border-bottom="#000000 0.018cm solid" fo:padding-left="0.141cm" fo:border-left="#000000 0.018cm solid" fo:padding-right="0.141cm" fo:border-right="#000000 0.018cm solid"/>
    </style:style>
    <style:style style:name="T610_1" style:family="text">
      <style:text-properties fo:font-style="normal" style:font-style-asian="normal"/>
    </style:style>
    <style:style style:name="P611" style:family="paragraph" style:parent-style-name="Normal">
      <style:text-properties fo:font-size="11pt" style:font-size-asian="11pt" style:font-name-complex="Arial" style:font-size-complex="11pt" fo:font-weight="bold" style:font-weight-asian="bold"/>
    </style:style>
    <style:style style:name="P612" style:family="paragraph" style:parent-style-name="Normal"/>
    <style:style style:name="T612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613" style:family="paragraph" style:parent-style-name="Normal">
      <style:paragraph-properties fo:text-align="justify"/>
    </style:style>
    <style:style style:name="T613_1" style:family="text">
      <style:text-properties fo:font-size="10pt" style:font-name-asian="Arial" style:font-size-asian="10pt" style:font-name-complex="Arial" style:font-size-complex="10pt"/>
    </style:style>
    <style:style style:name="P614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P615" style:family="paragraph" style:parent-style-name="Normal"/>
    <style:style style:name="T615_1" style:family="text">
      <style:text-properties fo:font-size="11pt" style:font-size-asian="11pt" style:font-name-complex="Arial" style:font-size-complex="11pt" fo:language="en" fo:language-asian="en" fo:country="US" fo:country-asian="GB" fo:font-weight="bold" style:font-weight-asian="bold" style:font-weight-complex="bold"/>
    </style:style>
    <style:style style:name="P616" style:family="paragraph" style:parent-style-name="Normal">
      <style:text-properties fo:font-size="11pt" style:font-size-asian="11pt" style:font-name-complex="Arial" style:font-size-complex="11pt" fo:language="en" fo:language-asian="en" fo:country-asian="GB" fo:font-weight="bold" style:font-weight-asian="bold"/>
    </style:style>
    <style:style style:name="P617" style:family="paragraph" style:parent-style-name="Normal"/>
    <style:style style:name="T617_1" style:family="text">
      <style:text-properties fo:font-size="10pt" style:font-name-asian="Arial" style:font-size-asian="10pt" style:font-name-complex="Arial" style:font-size-complex="10pt" fo:language="en" fo:country="US" fo:font-weight="bold" style:font-weight-asian="bold" style:font-weight-complex="bold"/>
    </style:style>
    <style:style style:name="P618" style:family="paragraph" style:parent-style-name="Normal"/>
    <style:style style:name="T618_1" style:family="text">
      <style:text-properties fo:font-size="10pt" style:font-name-asian="Arial" style:font-size-asian="10pt" style:font-name-complex="Arial" style:font-size-complex="10pt" fo:language="en" fo:country="US"/>
    </style:style>
    <style:style style:name="P619" style:family="paragraph" style:parent-style-name="Normal">
      <style:paragraph-properties fo:text-align="justify"/>
    </style:style>
    <style:style style:name="T619_1" style:family="text">
      <style:text-properties fo:font-size="10pt" style:font-name-asian="Arial" style:font-size-asian="10pt" style:font-name-complex="Arial" style:font-size-complex="10pt" fo:language="en" fo:country="US"/>
    </style:style>
    <style:style style:name="T619_2" style:family="text">
      <style:text-properties fo:font-size="10pt" style:font-name-asian="Arial" style:font-size-asian="10pt" style:font-name-complex="Arial" style:font-size-complex="10pt" fo:language="en" fo:country="US"/>
    </style:style>
    <style:style style:name="T619_3" style:family="text">
      <style:text-properties fo:font-size="10pt" style:font-name-asian="Arial" style:font-size-asian="10pt" style:font-name-complex="Arial" style:font-size-complex="10pt" fo:language="en" fo:country="US"/>
    </style:style>
    <style:style style:name="T619_4" style:family="text">
      <style:text-properties fo:font-size="10pt" style:font-name-asian="Arial" style:font-size-asian="10pt" style:font-name-complex="Arial" style:font-size-complex="10pt" fo:language="en" fo:country="US"/>
    </style:style>
    <style:style style:name="T619_5" style:family="text">
      <style:text-properties fo:font-size="10pt" style:font-name-asian="Arial" style:font-size-asian="10pt" style:font-name-complex="Arial" style:font-size-complex="10pt" fo:language="en" fo:country="US"/>
    </style:style>
    <style:style style:name="P620" style:family="paragraph" style:parent-style-name="Normal"/>
    <style:style style:name="T620_1" style:family="text">
      <style:text-properties fo:font-size="10pt" style:font-name-asian="Arial" style:font-size-asian="10pt" style:font-name-complex="Arial" style:font-size-complex="10pt" fo:language="en" fo:country="US"/>
    </style:style>
    <style:style style:name="P621" style:family="paragraph" style:parent-style-name="Normal"/>
    <style:style style:name="T621_1" style:family="text">
      <style:text-properties fo:font-size="10pt" style:font-name-asian="Arial" style:font-size-asian="10pt" style:font-name-complex="Arial" style:font-size-complex="10pt" fo:language="en" fo:country="US" fo:font-weight="bold" style:font-weight-asian="bold" style:font-weight-complex="bold"/>
    </style:style>
    <style:style style:name="P622" style:family="paragraph" style:parent-style-name="Normal">
      <style:paragraph-properties fo:text-align="justify"/>
    </style:style>
    <style:style style:name="T622_1" style:family="text">
      <style:text-properties fo:font-size="10pt" style:font-name-asian="Arial" style:font-size-asian="10pt" style:font-name-complex="Arial" style:font-size-complex="10pt" fo:language="en" fo:country="US"/>
    </style:style>
    <style:style style:name="T622_2" style:family="text">
      <style:text-properties fo:font-size="10pt" style:font-name-asian="Arial" style:font-size-asian="10pt" style:font-name-complex="Arial" style:font-size-complex="10pt" fo:language="en" fo:country="US"/>
    </style:style>
    <style:style style:name="T622_3" style:family="text">
      <style:text-properties fo:font-size="10pt" style:font-name-asian="Arial" style:font-size-asian="10pt" style:font-name-complex="Arial" style:font-size-complex="10pt" fo:language="en" fo:country="US"/>
    </style:style>
    <style:style style:name="P623" style:family="paragraph" style:parent-style-name="Normal"/>
    <style:style style:name="T623_1" style:family="text">
      <style:text-properties fo:font-size="10pt" style:font-name-asian="Arial" style:font-size-asian="10pt" style:font-name-complex="Arial" style:font-size-complex="10pt" fo:language="en" fo:country="US"/>
    </style:style>
    <style:style style:name="P624" style:family="paragraph" style:parent-style-name="Normal"/>
    <style:style style:name="T624_1" style:family="text">
      <style:text-properties fo:font-size="10pt" style:font-name-asian="Arial" style:font-size-asian="10pt" style:font-name-complex="Arial" style:font-size-complex="10pt" fo:language="en" fo:country="US" fo:font-weight="bold" style:font-weight-asian="bold" style:font-weight-complex="bold"/>
    </style:style>
    <style:style style:name="P625" style:family="paragraph" style:parent-style-name="Normal">
      <style:paragraph-properties fo:text-align="justify"/>
    </style:style>
    <style:style style:name="T625_1" style:family="text">
      <style:text-properties fo:font-size="10pt" style:font-name-asian="Arial" style:font-size-asian="10pt" style:font-name-complex="Arial" style:font-size-complex="10pt" fo:language="en" fo:country="US"/>
    </style:style>
    <style:style style:name="T625_2" style:family="text">
      <style:text-properties fo:font-size="10pt" style:font-name-asian="Arial" style:font-size-asian="10pt" style:font-name-complex="Arial" style:font-size-complex="10pt" fo:language="en" fo:country="US"/>
    </style:style>
    <style:style style:name="T625_3" style:family="text">
      <style:text-properties fo:font-size="10pt" style:font-name-asian="Arial" style:font-size-asian="10pt" style:font-name-complex="Arial" style:font-size-complex="10pt" fo:language="en" fo:country="US"/>
    </style:style>
    <style:style style:name="T625_4" style:family="text">
      <style:text-properties fo:font-size="10pt" style:font-name-asian="Arial" style:font-size-asian="10pt" style:font-name-complex="Arial" style:font-size-complex="10pt" fo:language="en" fo:country="US"/>
    </style:style>
    <style:style style:name="T625_5" style:family="text">
      <style:text-properties fo:font-size="10pt" style:font-name-asian="Arial" style:font-size-asian="10pt" style:font-name-complex="Arial" style:font-size-complex="10pt" fo:language="en" fo:country="US"/>
    </style:style>
    <style:style style:name="T625_6" style:family="text">
      <style:text-properties fo:font-size="10pt" style:font-name-asian="Arial" style:font-size-asian="10pt" style:font-name-complex="Arial" style:font-size-complex="10pt" fo:language="en" fo:country="US"/>
    </style:style>
    <style:style style:name="T625_7" style:family="text">
      <style:text-properties fo:font-size="10pt" style:font-name-asian="Arial" style:font-size-asian="10pt" style:font-name-complex="Arial" style:font-size-complex="10pt" fo:language="en" fo:country="US"/>
    </style:style>
    <style:style style:name="P626" style:family="paragraph" style:parent-style-name="Normal"/>
    <style:style style:name="T626_1" style:family="text">
      <style:text-properties fo:font-size="10pt" style:font-name-asian="Arial" style:font-size-asian="10pt" style:font-name-complex="Arial" style:font-size-complex="10pt" fo:language="en" fo:country="US"/>
    </style:style>
    <style:style style:name="P627" style:family="paragraph" style:parent-style-name="Normal"/>
    <style:style style:name="T627_1" style:family="text">
      <style:text-properties fo:font-size="10pt" style:font-name-asian="Arial" style:font-size-asian="10pt" style:font-name-complex="Arial" style:font-size-complex="10pt" fo:language="en" fo:country="US" fo:font-weight="bold" style:font-weight-asian="bold" style:font-weight-complex="bold"/>
    </style:style>
    <style:style style:name="P628" style:family="paragraph" style:parent-style-name="Normal">
      <style:paragraph-properties fo:text-align="justify"/>
    </style:style>
    <style:style style:name="T628_1" style:family="text">
      <style:text-properties fo:font-size="10pt" style:font-name-asian="Arial" style:font-size-asian="10pt" style:font-name-complex="Arial" style:font-size-complex="10pt" fo:language="en" fo:country="US"/>
    </style:style>
    <style:style style:name="T628_2" style:family="text">
      <style:text-properties fo:font-size="10pt" style:font-name-asian="Arial" style:font-size-asian="10pt" style:font-name-complex="Arial" style:font-size-complex="10pt" fo:language="en" fo:country="US"/>
    </style:style>
    <style:style style:name="T628_3" style:family="text">
      <style:text-properties fo:font-size="10pt" style:font-name-asian="Arial" style:font-size-asian="10pt" style:font-name-complex="Arial" style:font-size-complex="10pt" fo:language="en" fo:country="US"/>
    </style:style>
    <style:style style:name="T628_4" style:family="text">
      <style:text-properties fo:font-size="10pt" style:font-name-asian="Arial" style:font-size-asian="10pt" style:font-name-complex="Arial" style:font-size-complex="10pt" fo:language="en" fo:country="US"/>
    </style:style>
    <style:style style:name="T628_5" style:family="text">
      <style:text-properties fo:font-size="10pt" style:font-name-asian="Arial" style:font-size-asian="10pt" style:font-name-complex="Arial" style:font-size-complex="10pt" fo:language="en" fo:country="US"/>
    </style:style>
    <style:style style:name="T628_6" style:family="text">
      <style:text-properties fo:font-size="10pt" style:font-name-asian="Arial" style:font-size-asian="10pt" style:font-name-complex="Arial" style:font-size-complex="10pt" fo:language="en" fo:country="US"/>
    </style:style>
    <style:style style:name="T628_7" style:family="text">
      <style:text-properties fo:font-size="10pt" style:font-name-asian="Arial" style:font-size-asian="10pt" style:font-name-complex="Arial" style:font-size-complex="10pt" fo:language="en" fo:country="US"/>
    </style:style>
    <style:style style:name="T628_8" style:family="text">
      <style:text-properties fo:font-size="10pt" style:font-name-asian="Arial" style:font-size-asian="10pt" style:font-name-complex="Arial" style:font-size-complex="10pt" fo:language="en" fo:country="US"/>
    </style:style>
    <style:style style:name="T628_9" style:family="text">
      <style:text-properties fo:font-size="10pt" style:font-name-asian="Arial" style:font-size-asian="10pt" style:font-name-complex="Arial" style:font-size-complex="10pt" fo:language="en" fo:country="US"/>
    </style:style>
    <style:style style:name="T628_10" style:family="text">
      <style:text-properties fo:font-size="10pt" style:font-name-asian="Arial" style:font-size-asian="10pt" style:font-name-complex="Arial" style:font-size-complex="10pt" fo:language="en" fo:country="US"/>
    </style:style>
    <style:style style:name="T628_11" style:family="text">
      <style:text-properties fo:font-size="10pt" style:font-name-asian="Arial" style:font-size-asian="10pt" style:font-name-complex="Arial" style:font-size-complex="10pt" fo:language="en" fo:country="US"/>
    </style:style>
    <style:style style:name="T628_12" style:family="text">
      <style:text-properties fo:font-size="10pt" style:font-name-asian="Arial" style:font-size-asian="10pt" style:font-name-complex="Arial" style:font-size-complex="10pt" fo:language="en" fo:country="US"/>
    </style:style>
    <style:style style:name="T628_13" style:family="text">
      <style:text-properties fo:font-size="10pt" style:font-name-asian="Arial" style:font-size-asian="10pt" style:font-name-complex="Arial" style:font-size-complex="10pt" fo:language="en" fo:country="US"/>
    </style:style>
    <style:style style:name="T628_14" style:family="text">
      <style:text-properties fo:font-size="10pt" style:font-name-asian="Arial" style:font-size-asian="10pt" style:font-name-complex="Arial" style:font-size-complex="10pt" fo:language="en" fo:country="US"/>
    </style:style>
    <style:style style:name="T628_15" style:family="text">
      <style:text-properties fo:font-size="10pt" style:font-name-asian="Arial" style:font-size-asian="10pt" style:font-name-complex="Arial" style:font-size-complex="10pt" fo:language="en" fo:country="US"/>
    </style:style>
    <style:style style:name="T628_16" style:family="text">
      <style:text-properties fo:font-size="10pt" style:font-name-asian="Arial" style:font-size-asian="10pt" style:font-name-complex="Arial" style:font-size-complex="10pt" fo:language="en" fo:country="US"/>
    </style:style>
    <style:style style:name="T628_17" style:family="text">
      <style:text-properties fo:font-size="10pt" style:font-name-asian="Arial" style:font-size-asian="10pt" style:font-name-complex="Arial" style:font-size-complex="10pt" fo:language="en" fo:country="US"/>
    </style:style>
    <style:style style:name="T628_18" style:family="text">
      <style:text-properties fo:font-size="10pt" style:font-name-asian="Arial" style:font-size-asian="10pt" style:font-name-complex="Arial" style:font-size-complex="10pt" fo:language="en" fo:country="US"/>
    </style:style>
    <style:style style:name="T628_19" style:family="text">
      <style:text-properties fo:font-size="10pt" style:font-name-asian="Arial" style:font-size-asian="10pt" style:font-name-complex="Arial" style:font-size-complex="10pt" fo:language="en" fo:country="US"/>
    </style:style>
    <style:style style:name="T628_20" style:family="text">
      <style:text-properties fo:font-size="10pt" style:font-name-asian="Arial" style:font-size-asian="10pt" style:font-name-complex="Arial" style:font-size-complex="10pt" fo:language="en" fo:country="US"/>
    </style:style>
    <style:style style:name="T628_21" style:family="text">
      <style:text-properties fo:font-size="10pt" style:font-name-asian="Arial" style:font-size-asian="10pt" style:font-name-complex="Arial" style:font-size-complex="10pt" fo:language="en" fo:country="US"/>
    </style:style>
    <style:style style:name="T628_22" style:family="text">
      <style:text-properties fo:font-size="10pt" style:font-name-asian="Arial" style:font-size-asian="10pt" style:font-name-complex="Arial" style:font-size-complex="10pt" fo:language="en" fo:country="US"/>
    </style:style>
    <style:style style:name="T628_23" style:family="text">
      <style:text-properties fo:font-size="10pt" style:font-name-asian="Arial" style:font-size-asian="10pt" style:font-name-complex="Arial" style:font-size-complex="10pt" fo:language="en" fo:country="US"/>
    </style:style>
    <style:style style:name="T628_24" style:family="text">
      <style:text-properties fo:font-size="10pt" style:font-name-asian="Arial" style:font-size-asian="10pt" style:font-name-complex="Arial" style:font-size-complex="10pt" fo:language="en" fo:country="US"/>
    </style:style>
    <style:style style:name="T628_25" style:family="text">
      <style:text-properties fo:font-size="10pt" style:font-name-asian="Arial" style:font-size-asian="10pt" style:font-name-complex="Arial" style:font-size-complex="10pt" fo:language="en" fo:country="US"/>
    </style:style>
    <style:style style:name="P629" style:family="paragraph" style:parent-style-name="Normal">
      <style:text-properties fo:font-size="10pt" style:font-name-asian="Arial" style:font-size-asian="10pt" style:font-name-complex="Arial" style:font-size-complex="10pt" fo:language="en" fo:country="US"/>
    </style:style>
    <style:style style:name="P630" style:family="paragraph" style:parent-style-name="Normal"/>
    <style:style style:name="T630_1" style:family="text">
      <style:text-properties fo:font-size="11pt" style:font-size-asian="11pt" style:font-name-complex="Arial" style:font-size-complex="11pt" fo:language="en" fo:language-asian="en" fo:country="US" fo:country-asian="GB" fo:font-weight="bold" style:font-weight-asian="bold" style:font-weight-complex="bold"/>
    </style:style>
    <style:style style:name="P631" style:family="paragraph" style:parent-style-name="Normal">
      <style:paragraph-properties fo:text-align="justify" fo:margin-top="0.071cm" fo:margin-bottom="0.071cm"/>
    </style:style>
    <style:style style:name="T631_1" style:family="text">
      <style:text-properties fo:font-size="10pt" style:font-name-asian="Arial" style:font-size-asian="10pt" style:font-name-complex="Arial" style:font-size-complex="10pt"/>
    </style:style>
    <style:style style:name="T631_2" style:family="text">
      <style:text-properties fo:font-size="10pt" style:font-size-asian="10pt" style:font-name-complex="Arial" style:font-size-complex="10pt"/>
    </style:style>
    <style:style style:name="P632" style:family="paragraph" style:parent-style-name="Normal">
      <style:text-properties fo:font-size="10pt" style:font-size-asian="10pt" style:font-name-complex="Arial" style:font-size-complex="10pt" fo:language="en" fo:language-asian="en" fo:country-asian="GB" fo:font-weight="bold" style:font-weight-asian="bold"/>
    </style:style>
    <style:style style:name="P633" style:family="paragraph" style:parent-style-name="Normal">
      <style:text-properties fo:font-size="10pt" style:font-size-asian="10pt" style:font-size-complex="11pt"/>
    </style:style>
    <style:style style:name="P634" style:family="paragraph" style:parent-style-name="Normal">
      <style:paragraph-properties fo:background-color="#d9e2f3" fo:padding-top="0.035cm" fo:border-top="#000000 0.018cm solid" fo:padding-bottom="0.035cm" fo:border-bottom="#000000 0.018cm solid" fo:padding-left="0.141cm" fo:border-left="#000000 0.018cm solid" fo:padding-right="0.141cm" fo:border-right="#000000 0.018cm solid"/>
    </style:style>
    <style:style style:name="T634_1" style:family="text">
      <style:text-properties fo:font-size="14pt" style:font-size-asian="14pt" style:font-name-complex="Arial" style:font-size-complex="14pt" fo:font-weight="bold" style:font-weight-asian="bold" style:font-weight-complex="bold"/>
    </style:style>
    <style:style style:name="P635" style:family="paragraph" style:parent-style-name="Normal">
      <style:text-properties fo:font-size="11pt" style:font-size-asian="11pt" style:font-size-complex="11pt" fo:font-weight="bold" style:font-weight-asian="bold" style:font-weight-complex="bold"/>
    </style:style>
    <style:style style:name="P636" style:family="paragraph" style:parent-style-name="Normal"/>
    <style:style style:name="T636_1" style:family="text">
      <style:text-properties fo:font-size="11pt" style:font-size-asian="11pt" style:font-size-complex="11pt" fo:font-weight="bold" style:font-weight-asian="bold" style:font-weight-complex="bold"/>
    </style:style>
    <style:style style:name="T636_2" style:family="text">
      <style:text-properties fo:font-size="11pt" style:font-size-asian="11pt" style:font-size-complex="11pt" fo:font-weight="bold" style:font-weight-asian="bold" style:font-weight-complex="bold"/>
    </style:style>
    <style:style style:name="P637" style:family="paragraph" style:parent-style-name="Normal">
      <style:text-properties fo:font-size="10pt" style:font-size-asian="10pt" style:font-name-complex="Arial" style:font-size-complex="10pt"/>
    </style:style>
    <style:style style:name="P638" style:family="paragraph" style:parent-style-name="Normal">
      <style:paragraph-properties fo:text-align="justify" fo:margin-top="0.071cm"/>
    </style:style>
    <style:style style:name="T638_1" style:family="text">
      <style:text-properties fo:font-size="10pt" style:font-size-asian="10pt" style:font-name-complex="Arial" style:font-size-complex="10pt"/>
    </style:style>
    <style:style style:name="T638_2" style:family="text">
      <style:text-properties fo:font-size="10pt" style:font-size-asian="10pt" style:font-name-complex="Arial" style:font-size-complex="10pt"/>
    </style:style>
    <style:style style:name="T638_3" style:family="text">
      <style:text-properties fo:font-size="10pt" style:font-size-asian="10pt" style:font-name-complex="Arial" style:font-size-complex="10pt"/>
    </style:style>
    <style:style style:name="T638_4" style:family="text">
      <style:text-properties fo:font-size="10pt" style:font-size-asian="10pt" style:font-name-complex="Arial" style:font-size-complex="10pt"/>
    </style:style>
    <style:style style:name="T638_5" style:family="text">
      <style:text-properties fo:font-size="10pt" style:font-size-asian="10pt" style:font-name-complex="Arial" style:font-size-complex="10pt"/>
    </style:style>
    <style:style style:name="T638_6" style:family="text">
      <style:text-properties fo:font-size="10pt" style:font-size-asian="10pt" style:font-name-complex="Arial" style:font-size-complex="10pt"/>
    </style:style>
    <style:style style:name="T638_7" style:family="text">
      <style:text-properties fo:font-size="10pt" style:font-size-asian="10pt" style:font-name-complex="Arial" style:font-size-complex="10pt"/>
    </style:style>
    <style:style style:name="P639" style:family="paragraph" style:parent-style-name="Normal">
      <style:paragraph-properties fo:text-align="justify" fo:margin-top="0.071cm"/>
      <style:text-properties fo:font-size="10pt" style:font-size-asian="10pt" style:font-name-complex="Arial" style:font-size-complex="10pt"/>
    </style:style>
    <style:style style:name="P640" style:family="paragraph" style:parent-style-name="Normal">
      <style:paragraph-properties fo:text-align="justify" fo:margin-top="0.071cm"/>
    </style:style>
    <style:style style:name="T640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641" style:family="paragraph" style:parent-style-name="Normal">
      <style:paragraph-properties fo:text-align="justify" fo:margin-top="0.071cm"/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642" style:family="paragraph" style:parent-style-name="Normal">
      <style:paragraph-properties fo:text-align="justify" fo:margin-top="0.071cm"/>
    </style:style>
    <style:style style:name="T642_1" style:family="text">
      <style:text-properties fo:font-size="10pt" style:font-size-asian="10pt" style:font-name-complex="Arial" style:font-size-complex="10pt"/>
    </style:style>
    <style:style style:name="T642_2" style:family="text">
      <style:text-properties fo:font-size="10pt" style:font-size-asian="10pt" style:font-name-complex="Arial" style:font-size-complex="10pt"/>
    </style:style>
    <style:style style:name="T642_3" style:family="text">
      <style:text-properties fo:font-size="10pt" style:font-size-asian="10pt" style:font-name-complex="Arial" style:font-size-complex="10pt"/>
    </style:style>
    <style:style style:name="T642_4" style:family="text">
      <style:text-properties fo:font-size="10pt" style:font-size-asian="10pt" style:font-name-complex="Arial" style:font-size-complex="10pt"/>
    </style:style>
    <style:style style:name="T642_5" style:family="text">
      <style:text-properties fo:font-size="10pt" style:font-size-asian="10pt" style:font-name-complex="Arial" style:font-size-complex="10pt"/>
    </style:style>
    <style:style style:name="T642_6" style:family="text">
      <style:text-properties fo:font-size="10pt" style:font-size-asian="10pt" style:font-name-complex="Arial" style:font-size-complex="10pt"/>
    </style:style>
    <style:style style:name="T642_7" style:family="text">
      <style:text-properties fo:font-size="10pt" style:font-size-asian="10pt" style:font-name-complex="Arial" style:font-size-complex="10pt"/>
    </style:style>
    <style:style style:name="T642_8" style:family="text">
      <style:text-properties fo:font-size="10pt" style:font-size-asian="10pt" style:font-name-complex="Arial" style:font-size-complex="10pt"/>
    </style:style>
    <style:style style:name="T642_9" style:family="text">
      <style:text-properties fo:font-size="10pt" style:font-size-asian="10pt" style:font-name-complex="Arial" style:font-size-complex="10pt"/>
    </style:style>
    <style:style style:name="T642_10" style:family="text">
      <style:text-properties fo:font-size="10pt" style:font-size-asian="10pt" style:font-name-complex="Arial" style:font-size-complex="10pt"/>
    </style:style>
    <style:style style:name="T642_11" style:family="text">
      <style:text-properties fo:font-size="10pt" style:font-size-asian="10pt" style:font-name-complex="Arial" style:font-size-complex="10pt"/>
    </style:style>
    <style:style style:name="T642_12" style:family="text">
      <style:text-properties fo:font-size="10pt" style:font-size-asian="10pt" style:font-name-complex="Arial" style:font-size-complex="10pt"/>
    </style:style>
    <style:style style:name="T642_13" style:family="text">
      <style:text-properties fo:font-size="10pt" style:font-size-asian="10pt" style:font-name-complex="Arial" style:font-size-complex="10pt"/>
    </style:style>
    <style:style style:name="T642_14" style:family="text">
      <style:text-properties fo:font-size="10pt" style:font-size-asian="10pt" style:font-name-complex="Arial" style:font-size-complex="10pt"/>
    </style:style>
    <style:style style:name="T642_15" style:family="text">
      <style:text-properties fo:font-size="10pt" style:font-size-asian="10pt" style:font-name-complex="Arial" style:font-size-complex="10pt"/>
    </style:style>
    <style:style style:name="T642_16" style:family="text">
      <style:text-properties fo:font-size="10pt" style:font-size-asian="10pt" style:font-name-complex="Arial" style:font-size-complex="10pt"/>
    </style:style>
    <style:style style:name="T642_17" style:family="text">
      <style:text-properties fo:font-size="10pt" style:font-size-asian="10pt" style:font-name-complex="Arial" style:font-size-complex="10pt"/>
    </style:style>
    <style:style style:name="T642_18" style:family="text">
      <style:text-properties fo:font-size="10pt" style:font-size-asian="10pt" style:font-name-complex="Arial" style:font-size-complex="10pt"/>
    </style:style>
    <style:style style:name="T642_19" style:family="text">
      <style:text-properties fo:font-size="10pt" style:font-size-asian="10pt" style:font-name-complex="Arial" style:font-size-complex="10pt"/>
    </style:style>
    <style:style style:name="T642_20" style:family="text">
      <style:text-properties fo:font-size="10pt" style:font-size-asian="10pt" style:font-name-complex="Arial" style:font-size-complex="10pt"/>
    </style:style>
    <style:style style:name="T642_21" style:family="text">
      <style:text-properties fo:font-size="10pt" style:font-size-asian="10pt" style:font-name-complex="Arial" style:font-size-complex="10pt"/>
    </style:style>
    <style:style style:name="T642_22" style:family="text">
      <style:text-properties fo:font-size="10pt" style:font-size-asian="10pt" style:font-name-complex="Arial" style:font-size-complex="10pt"/>
    </style:style>
    <style:style style:name="T642_23" style:family="text">
      <style:text-properties fo:font-size="10pt" style:font-size-asian="10pt" style:font-name-complex="Arial" style:font-size-complex="10pt"/>
    </style:style>
    <style:style style:name="T642_24" style:family="text">
      <style:text-properties fo:font-size="10pt" style:font-size-asian="10pt" style:font-name-complex="Arial" style:font-size-complex="10pt"/>
    </style:style>
    <style:style style:name="T642_25" style:family="text" style:parent-style-name="Normal">
      <style:text-properties fo:font-size="10pt" style:font-size-asian="10pt" style:font-name-complex="Arial" style:font-size-complex="10pt"/>
    </style:style>
    <style:style style:name="P643" style:family="paragraph" style:parent-style-name="Footnote_20_text"/>
    <style:style style:name="T643_1" style:family="text"/>
    <style:style style:name="T643_2" style:family="text">
      <style:text-properties fo:font-size="9pt" style:font-size-asian="9pt" style:font-size-complex="9pt"/>
    </style:style>
    <style:style style:name="T643_3" style:family="text">
      <style:text-properties fo:font-size="10pt" style:font-size-asian="10pt" style:font-name-complex="Arial" style:font-size-complex="10pt"/>
    </style:style>
    <style:style style:name="P644" style:family="paragraph" style:parent-style-name="Normal">
      <style:paragraph-properties fo:text-align="justify" fo:margin-top="0.071cm"/>
      <style:text-properties fo:font-size="10pt" style:font-size-asian="10pt" style:font-name-complex="Arial" style:font-size-complex="10pt"/>
    </style:style>
    <style:style style:name="P645" style:family="paragraph" style:parent-style-name="Normal">
      <style:paragraph-properties fo:text-align="justify" fo:margin-top="0.071cm"/>
    </style:style>
    <style:style style:name="T645_1" style:family="text">
      <style:text-properties fo:font-size="10pt" style:font-size-asian="10pt" style:font-name-complex="Arial" style:font-size-complex="10pt"/>
    </style:style>
    <style:style style:name="T645_2" style:family="text">
      <style:text-properties fo:font-size="10pt" style:font-size-asian="10pt" style:font-name-complex="Arial" style:font-size-complex="10pt"/>
    </style:style>
    <style:style style:name="T645_3" style:family="text">
      <style:text-properties fo:font-size="10pt" style:font-size-asian="10pt" style:font-name-complex="Arial" style:font-size-complex="10pt"/>
    </style:style>
    <style:style style:name="T645_4" style:family="text">
      <style:text-properties fo:font-size="10pt" style:font-size-asian="10pt" style:font-name-complex="Arial" style:font-size-complex="10pt"/>
    </style:style>
    <style:style style:name="T645_5" style:family="text">
      <style:text-properties fo:font-size="10pt" style:font-size-asian="10pt" style:font-name-complex="Arial" style:font-size-complex="10pt"/>
    </style:style>
    <style:style style:name="T645_6" style:family="text" style:parent-style-name="Normal">
      <style:text-properties fo:font-size="10pt" style:font-size-asian="10pt" style:font-name-complex="Arial" style:font-size-complex="10pt"/>
    </style:style>
    <style:style style:name="P646" style:family="paragraph" style:parent-style-name="Footnote_20_text"/>
    <style:style style:name="T646_1" style:family="text"/>
    <style:style style:name="T646_2" style:family="text">
      <style:text-properties fo:font-size="9pt" style:font-size-asian="9pt" style:font-size-complex="9pt"/>
    </style:style>
    <style:style style:name="T646_3" style:family="text">
      <style:text-properties fo:font-size="10pt" style:font-size-asian="10pt" style:font-name-complex="Arial" style:font-size-complex="10pt"/>
    </style:style>
    <style:style style:name="T646_4" style:family="text">
      <style:text-properties fo:font-size="10pt" style:font-size-asian="10pt" style:font-name-complex="Arial" style:font-size-complex="10pt"/>
    </style:style>
    <style:style style:name="T646_5" style:family="text" style:parent-style-name="Normal">
      <style:text-properties fo:font-size="10pt" style:font-size-asian="10pt" style:font-name-complex="Arial" style:font-size-complex="10pt"/>
    </style:style>
    <style:style style:name="P647" style:family="paragraph" style:parent-style-name="Footnote_20_text"/>
    <style:style style:name="T647_1" style:family="text"/>
    <style:style style:name="T647_2" style:family="text">
      <style:text-properties fo:font-size="9pt" style:font-size-asian="9pt" style:font-size-complex="9pt"/>
    </style:style>
    <style:style style:name="T647_3" style:family="text">
      <style:text-properties fo:font-size="10pt" style:font-size-asian="10pt" style:font-name-complex="Arial" style:font-size-complex="10pt"/>
    </style:style>
    <style:style style:name="T647_4" style:family="text">
      <style:text-properties fo:font-size="10pt" style:font-size-asian="10pt" style:font-name-complex="Arial" style:font-size-complex="10pt"/>
    </style:style>
    <style:style style:name="P648" style:family="paragraph" style:parent-style-name="Normal">
      <style:paragraph-properties fo:text-align="justify" fo:margin-top="0.071cm"/>
      <style:text-properties fo:font-size="10pt" style:font-size-asian="10pt" style:font-name-complex="Arial" style:font-size-complex="10pt"/>
    </style:style>
    <style:style style:name="P649" style:family="paragraph" style:parent-style-name="Normal">
      <style:paragraph-properties fo:text-align="justify" fo:margin-top="0.071cm"/>
    </style:style>
    <style:style style:name="T649_1" style:family="text">
      <style:text-properties fo:font-size="10pt" style:font-size-asian="10pt" style:font-name-complex="Arial" style:font-size-complex="10pt"/>
    </style:style>
    <style:style style:name="T649_2" style:family="text">
      <style:text-properties fo:font-size="10pt" style:font-size-asian="10pt" style:font-name-complex="Arial" style:font-size-complex="10pt"/>
    </style:style>
    <style:style style:name="T649_3" style:family="text">
      <style:text-properties fo:font-size="10pt" style:font-size-asian="10pt" style:font-name-complex="Arial" style:font-size-complex="10pt"/>
    </style:style>
    <style:style style:name="T649_4" style:family="text">
      <style:text-properties fo:font-size="10pt" style:font-size-asian="10pt" style:font-name-complex="Arial" style:font-size-complex="10pt"/>
    </style:style>
    <style:style style:name="T649_5" style:family="text">
      <style:text-properties fo:font-size="10pt" style:font-size-asian="10pt" style:font-name-complex="Arial" style:font-size-complex="10pt"/>
    </style:style>
    <style:style style:name="T649_6" style:family="text">
      <style:text-properties fo:font-size="10pt" style:font-size-asian="10pt" style:font-name-complex="Arial" style:font-size-complex="10pt"/>
    </style:style>
    <style:style style:name="T649_7" style:family="text">
      <style:text-properties fo:font-size="10pt" style:font-size-asian="10pt" style:font-name-complex="Arial" style:font-size-complex="10pt"/>
    </style:style>
    <style:style style:name="T649_8" style:family="text">
      <style:text-properties fo:font-size="10pt" style:font-size-asian="10pt" style:font-name-complex="Arial" style:font-size-complex="10pt"/>
    </style:style>
    <style:style style:name="T649_9" style:family="text">
      <style:text-properties fo:font-size="10pt" style:font-size-asian="10pt" style:font-name-complex="Arial" style:font-size-complex="10pt"/>
    </style:style>
    <style:style style:name="T649_10" style:family="text">
      <style:text-properties fo:font-size="10pt" style:font-size-asian="10pt" style:font-name-complex="Arial" style:font-size-complex="10pt"/>
    </style:style>
    <style:style style:name="T649_11" style:family="text">
      <style:text-properties fo:font-size="10pt" style:font-size-asian="10pt" style:font-name-complex="Arial" style:font-size-complex="10pt"/>
    </style:style>
    <style:style style:name="T649_12" style:family="text">
      <style:text-properties fo:font-size="10pt" style:font-size-asian="10pt" style:font-name-complex="Arial" style:font-size-complex="10pt"/>
    </style:style>
    <style:style style:name="T649_13" style:family="text">
      <style:text-properties fo:font-size="10pt" style:font-size-asian="10pt" style:font-name-complex="Arial" style:font-size-complex="10pt"/>
    </style:style>
    <style:style style:name="T649_14" style:family="text">
      <style:text-properties fo:font-size="10pt" style:font-size-asian="10pt" style:font-name-complex="Arial" style:font-size-complex="10pt"/>
    </style:style>
    <style:style style:name="T649_15" style:family="text">
      <style:text-properties fo:font-size="10pt" style:font-size-asian="10pt" style:font-name-complex="Arial" style:font-size-complex="10pt"/>
    </style:style>
    <style:style style:name="T649_16" style:family="text">
      <style:text-properties fo:font-size="10pt" style:font-size-asian="10pt" style:font-name-complex="Arial" style:font-size-complex="10pt"/>
    </style:style>
    <style:style style:name="T649_17" style:family="text">
      <style:text-properties fo:font-size="10pt" style:font-size-asian="10pt" style:font-name-complex="Arial" style:font-size-complex="10pt"/>
    </style:style>
    <style:style style:name="T649_18" style:family="text">
      <style:text-properties fo:font-size="10pt" style:font-size-asian="10pt" style:font-name-complex="Arial" style:font-size-complex="10pt"/>
    </style:style>
    <style:style style:name="T649_19" style:family="text">
      <style:text-properties fo:font-size="10pt" style:font-size-asian="10pt" style:font-name-complex="Arial" style:font-size-complex="10pt"/>
    </style:style>
    <style:style style:name="T649_20" style:family="text">
      <style:text-properties fo:font-size="10pt" style:font-size-asian="10pt" style:font-name-complex="Arial" style:font-size-complex="10pt"/>
    </style:style>
    <style:style style:name="P650" style:family="paragraph" style:parent-style-name="Normal">
      <style:paragraph-properties fo:text-align="justify" fo:margin-top="0.071cm"/>
      <style:text-properties fo:font-size="10pt" style:font-size-asian="10pt" style:font-name-complex="Arial" style:font-size-complex="10pt"/>
    </style:style>
    <style:style style:name="P651" style:family="paragraph" style:parent-style-name="Normal">
      <style:paragraph-properties fo:text-align="justify" fo:margin-top="0.071cm"/>
    </style:style>
    <style:style style:name="T651_1" style:family="text">
      <style:text-properties fo:font-size="10pt" style:font-size-asian="10pt" style:font-name-complex="Arial" style:font-size-complex="10pt"/>
    </style:style>
    <style:style style:name="T651_2" style:family="text">
      <style:text-properties fo:font-size="10pt" style:font-size-asian="10pt" style:font-name-complex="Arial" style:font-size-complex="10pt"/>
    </style:style>
    <style:style style:name="T651_3" style:family="text">
      <style:text-properties fo:font-size="10pt" style:font-size-asian="10pt" style:font-name-complex="Arial" style:font-size-complex="10pt"/>
    </style:style>
    <style:style style:name="P652" style:family="paragraph" style:parent-style-name="Normal">
      <style:paragraph-properties fo:text-align="justify" fo:margin-top="0.071cm"/>
      <style:text-properties fo:font-size="10pt" style:font-size-asian="10pt" style:font-name-complex="Arial" style:font-size-complex="10pt"/>
    </style:style>
    <style:style style:name="P653" style:family="paragraph" style:parent-style-name="Normal">
      <style:paragraph-properties fo:text-align="justify" fo:margin-top="0.071cm"/>
    </style:style>
    <style:style style:name="T653_1" style:family="text">
      <style:text-properties fo:font-size="10pt" style:font-size-asian="10pt" style:font-name-complex="Arial" style:font-size-complex="10pt"/>
    </style:style>
    <style:style style:name="T653_2" style:family="text">
      <style:text-properties fo:font-size="10pt" style:font-size-asian="10pt" style:font-name-complex="Arial" style:font-size-complex="10pt"/>
    </style:style>
    <style:style style:name="T653_3" style:family="text">
      <style:text-properties fo:font-size="10pt" style:font-size-asian="10pt" style:font-name-complex="Arial" style:font-size-complex="10pt"/>
    </style:style>
    <style:style style:name="T653_4" style:family="text">
      <style:text-properties fo:font-size="10pt" style:font-size-asian="10pt" style:font-name-complex="Arial" style:font-size-complex="10pt"/>
    </style:style>
    <style:style style:name="T653_5" style:family="text">
      <style:text-properties fo:font-size="10pt" style:font-size-asian="10pt" style:font-name-complex="Arial" style:font-size-complex="10pt"/>
    </style:style>
    <style:style style:name="T653_6" style:family="text">
      <style:text-properties fo:font-size="10pt" style:font-size-asian="10pt" style:font-name-complex="Arial" style:font-size-complex="10pt"/>
    </style:style>
    <style:style style:name="T653_7" style:family="text">
      <style:text-properties fo:font-size="10pt" style:font-size-asian="10pt" style:font-name-complex="Arial" style:font-size-complex="10pt"/>
    </style:style>
    <style:style style:name="T653_8" style:family="text">
      <style:text-properties fo:font-size="10pt" style:font-size-asian="10pt" style:font-name-complex="Arial" style:font-size-complex="10pt"/>
    </style:style>
    <style:style style:name="T653_9" style:family="text">
      <style:text-properties fo:font-size="10pt" style:font-size-asian="10pt" style:font-name-complex="Arial" style:font-size-complex="10pt"/>
    </style:style>
    <style:style style:name="T653_10" style:family="text">
      <style:text-properties fo:font-size="10pt" style:font-size-asian="10pt" style:font-name-complex="Arial" style:font-size-complex="10pt"/>
    </style:style>
    <style:style style:name="T653_11" style:family="text">
      <style:text-properties fo:font-size="10pt" style:font-size-asian="10pt" style:font-name-complex="Arial" style:font-size-complex="10pt"/>
    </style:style>
    <style:style style:name="T653_12" style:family="text">
      <style:text-properties fo:font-size="10pt" style:font-size-asian="10pt" style:font-name-complex="Arial" style:font-size-complex="10pt"/>
    </style:style>
    <style:style style:name="T653_13" style:family="text">
      <style:text-properties fo:font-size="10pt" style:font-size-asian="10pt" style:font-name-complex="Arial" style:font-size-complex="10pt"/>
    </style:style>
    <style:style style:name="P654" style:family="paragraph" style:parent-style-name="Normal">
      <style:paragraph-properties fo:text-align="justify" fo:margin-top="0.071cm"/>
      <style:text-properties fo:font-size="10pt" style:font-size-asian="10pt" style:font-name-complex="Arial" style:font-size-complex="10pt"/>
    </style:style>
    <style:style style:name="P655" style:family="paragraph" style:parent-style-name="Normal">
      <style:paragraph-properties fo:text-align="justify" fo:margin-top="0.071cm"/>
    </style:style>
    <style:style style:name="T655_1" style:family="text">
      <style:text-properties fo:font-size="10pt" style:font-size-asian="10pt" style:font-name-complex="Arial" style:font-size-complex="10pt"/>
    </style:style>
    <style:style style:name="T655_2" style:family="text">
      <style:text-properties fo:font-size="10pt" style:font-size-asian="10pt" style:font-name-complex="Arial" style:font-size-complex="10pt"/>
    </style:style>
    <style:style style:name="T655_3" style:family="text">
      <style:text-properties fo:font-size="10pt" style:font-size-asian="10pt" style:font-name-complex="Arial" style:font-size-complex="10pt"/>
    </style:style>
    <style:style style:name="T655_4" style:family="text">
      <style:text-properties fo:font-size="10pt" style:font-size-asian="10pt" style:font-name-complex="Arial" style:font-size-complex="10pt"/>
    </style:style>
    <style:style style:name="T655_5" style:family="text">
      <style:text-properties fo:font-size="10pt" style:font-size-asian="10pt" style:font-name-complex="Arial" style:font-size-complex="10pt"/>
    </style:style>
    <style:style style:name="T655_6" style:family="text">
      <style:text-properties fo:font-size="10pt" style:font-size-asian="10pt" style:font-name-complex="Arial" style:font-size-complex="10pt"/>
    </style:style>
    <style:style style:name="T655_7" style:family="text">
      <style:text-properties fo:font-size="10pt" style:font-size-asian="10pt" style:font-name-complex="Arial" style:font-size-complex="10pt"/>
    </style:style>
    <style:style style:name="P656" style:family="paragraph" style:parent-style-name="Normal">
      <style:paragraph-properties fo:margin-top="0.071cm" fo:margin-bottom="0.071cm"/>
      <style:text-properties fo:font-size="10pt" style:font-size-asian="10pt" style:font-name-complex="Arial" style:font-size-complex="10pt"/>
    </style:style>
    <style:style style:name="P657" style:family="paragraph" style:parent-style-name="Normal">
      <style:text-properties fo:font-size="10pt" style:font-size-asian="10pt" style:font-size-complex="10pt" style:font-weight-complex="bold"/>
    </style:style>
    <style:style style:name="P658" style:family="paragraph" style:parent-style-name="Normal">
      <style:paragraph-properties fo:background-color="#d9e2f3" fo:padding-top="0.035cm" fo:border-top="#000000 0.018cm solid" fo:padding-bottom="0.035cm" fo:border-bottom="#000000 0.018cm solid" fo:padding-left="0.141cm" fo:border-left="#000000 0.018cm solid" fo:padding-right="0.141cm" fo:border-right="#000000 0.018cm solid"/>
    </style:style>
    <style:style style:name="T658_1" style:family="text">
      <style:text-properties fo:font-size="14pt" style:font-size-asian="14pt" style:font-size-complex="14pt" fo:font-weight="bold" style:font-weight-asian="bold" style:font-weight-complex="bold"/>
    </style:style>
    <style:style style:name="T658_2" style:family="text">
      <style:text-properties fo:font-size="14pt" style:font-size-asian="14pt" style:font-size-complex="14pt" fo:font-weight="bold" style:font-weight-asian="bold" style:font-weight-complex="bold"/>
    </style:style>
    <style:style style:name="P659" style:family="paragraph" style:parent-style-name="Normal">
      <style:text-properties fo:font-size="11pt" style:font-size-asian="11pt" style:font-name-complex="Arial" style:font-size-complex="11pt" fo:font-weight="bold" style:font-weight-asian="bold"/>
    </style:style>
    <style:style style:name="P660" style:family="paragraph" style:parent-style-name="Normal"/>
    <style:style style:name="T660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661" style:family="paragraph" style:parent-style-name="Normal">
      <style:text-properties fo:font-size="10pt" style:font-name-asian="Arial" style:font-size-asian="10pt" style:font-name-complex="Arial" style:font-size-complex="10pt"/>
    </style:style>
    <style:style style:name="P662" style:family="paragraph" style:parent-style-name="Normal"/>
    <style:style style:name="T662_1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P663" style:family="paragraph" style:parent-style-name="Normal">
      <style:paragraph-properties fo:text-align="justify" fo:margin-bottom="0.282cm"/>
    </style:style>
    <style:style style:name="T663_1" style:family="text">
      <style:text-properties style:font-name="Calibri" fo:font-size="10pt" style:font-name-asian="Times New Roman" style:font-size-asian="10pt" style:font-name-complex="Times New Roman" style:font-size-complex="10pt"/>
    </style:style>
    <style:style style:name="T663_2" style:family="text">
      <style:text-properties fo:font-size="10pt" style:font-name-asian="Arial" style:font-size-asian="10pt" style:font-name-complex="Arial" style:font-size-complex="10pt"/>
    </style:style>
    <style:style style:name="T663_3" style:family="text">
      <style:text-properties fo:font-size="10pt" style:font-name-asian="Arial" style:font-size-asian="10pt" style:font-name-complex="Arial" style:font-size-complex="10pt"/>
    </style:style>
    <style:style style:name="T663_4" style:family="text">
      <style:text-properties fo:font-size="10pt" style:font-name-asian="Arial" style:font-size-asian="10pt" style:font-name-complex="Arial" style:font-size-complex="10pt"/>
    </style:style>
    <style:style style:name="T663_5" style:family="text">
      <style:text-properties fo:font-size="10pt" style:font-name-asian="Arial" style:font-size-asian="10pt" style:font-name-complex="Arial" style:font-size-complex="10pt"/>
    </style:style>
    <style:style style:name="T663_6" style:family="text">
      <style:text-properties fo:font-size="10pt" style:font-name-asian="Arial" style:font-size-asian="10pt" style:font-name-complex="Arial" style:font-size-complex="10pt"/>
    </style:style>
    <style:style style:name="T663_7" style:family="text">
      <style:text-properties fo:font-size="10pt" style:font-name-asian="Arial" style:font-size-asian="10pt" style:font-name-complex="Arial" style:font-size-complex="10pt"/>
    </style:style>
    <style:style style:name="T663_8" style:family="text">
      <style:text-properties fo:font-size="10pt" style:font-name-asian="Arial" style:font-size-asian="10pt" style:font-name-complex="Arial" style:font-size-complex="10pt"/>
    </style:style>
    <style:style style:name="T663_9" style:family="text">
      <style:text-properties fo:font-size="10pt" style:font-name-asian="Arial" style:font-size-asian="10pt" style:font-name-complex="Arial" style:font-size-complex="10pt"/>
    </style:style>
    <style:style style:name="T663_10" style:family="text">
      <style:text-properties fo:font-size="10pt" style:font-name-asian="Arial" style:font-size-asian="10pt" style:font-name-complex="Arial" style:font-size-complex="10pt"/>
    </style:style>
    <style:style style:name="T663_11" style:family="text">
      <style:text-properties fo:font-size="10pt" style:font-name-asian="Arial" style:font-size-asian="10pt" style:font-name-complex="Arial" style:font-size-complex="10pt"/>
    </style:style>
    <style:style style:name="T663_12" style:family="text">
      <style:text-properties fo:font-size="10pt" style:font-name-asian="Arial" style:font-size-asian="10pt" style:font-name-complex="Arial" style:font-size-complex="10pt"/>
    </style:style>
    <style:style style:name="T663_13" style:family="text">
      <style:text-properties fo:font-size="10pt" style:font-name-asian="Arial" style:font-size-asian="10pt" style:font-name-complex="Arial" style:font-size-complex="10pt"/>
    </style:style>
    <style:style style:name="T663_14" style:family="text">
      <style:text-properties fo:font-size="10pt" style:font-name-asian="Arial" style:font-size-asian="10pt" style:font-name-complex="Arial" style:font-size-complex="10pt"/>
    </style:style>
    <style:style style:name="T663_15" style:family="text">
      <style:text-properties fo:font-size="10pt" style:font-name-asian="Arial" style:font-size-asian="10pt" style:font-name-complex="Arial" style:font-size-complex="10pt"/>
    </style:style>
    <style:style style:name="T663_16" style:family="text">
      <style:text-properties fo:font-size="10pt" style:font-name-asian="Arial" style:font-size-asian="10pt" style:font-name-complex="Arial" style:font-size-complex="10pt"/>
    </style:style>
    <style:style style:name="T663_17" style:family="text">
      <style:text-properties fo:font-size="10pt" style:font-name-asian="Arial" style:font-size-asian="10pt" style:font-name-complex="Arial" style:font-size-complex="10pt"/>
    </style:style>
    <style:style style:name="T663_18" style:family="text">
      <style:text-properties fo:font-size="10pt" style:font-name-asian="Arial" style:font-size-asian="10pt" style:font-name-complex="Arial" style:font-size-complex="10pt"/>
    </style:style>
    <style:style style:name="T663_19" style:family="text">
      <style:text-properties fo:font-size="10pt" style:font-name-asian="Arial" style:font-size-asian="10pt" style:font-name-complex="Arial" style:font-size-complex="10pt"/>
    </style:style>
    <style:style style:name="T663_20" style:family="text">
      <style:text-properties fo:font-size="10pt" style:font-name-asian="Arial" style:font-size-asian="10pt" style:font-name-complex="Arial" style:font-size-complex="10pt"/>
    </style:style>
    <style:style style:name="T663_21" style:family="text">
      <style:text-properties fo:font-size="10pt" style:font-name-asian="Arial" style:font-size-asian="10pt" style:font-name-complex="Arial" style:font-size-complex="10pt"/>
    </style:style>
    <style:style style:name="T663_22" style:family="text">
      <style:text-properties fo:font-size="10pt" style:font-name-asian="Arial" style:font-size-asian="10pt" style:font-name-complex="Arial" style:font-size-complex="10pt"/>
    </style:style>
    <style:style style:name="T663_23" style:family="text" style:parent-style-name="Normal">
      <style:text-properties fo:font-size="10pt" style:font-name-asian="Arial" style:font-size-asian="10pt" style:font-name-complex="Arial" style:font-size-complex="10pt"/>
    </style:style>
    <style:style style:name="P664" style:family="paragraph" style:parent-style-name="Footnote_20_text"/>
    <style:style style:name="T664_1" style:family="text"/>
    <style:style style:name="T664_2" style:family="text">
      <style:text-properties fo:font-size="9pt" style:font-size-asian="9pt" style:font-size-complex="9pt"/>
    </style:style>
    <style:style style:name="P665" style:family="paragraph" style:parent-style-name="Normal">
      <style:paragraph-properties fo:text-align="justify" fo:margin-bottom="0.282cm"/>
    </style:style>
    <style:style style:name="T665_1" style:family="text">
      <style:text-properties fo:font-size="10pt" style:font-name-asian="Arial" style:font-size-asian="10pt" style:font-name-complex="Arial" style:font-size-complex="10pt"/>
    </style:style>
    <style:style style:name="T665_2" style:family="text">
      <style:text-properties fo:font-size="10pt" style:font-name-asian="Arial" style:font-size-asian="10pt" style:font-name-complex="Arial" style:font-size-complex="10pt"/>
    </style:style>
    <style:style style:name="T665_3" style:family="text">
      <style:text-properties fo:font-size="10pt" style:font-name-asian="Arial" style:font-size-asian="10pt" style:font-name-complex="Arial" style:font-size-complex="10pt"/>
    </style:style>
    <style:style style:name="T665_4" style:family="text">
      <style:text-properties fo:font-size="10pt" style:font-name-asian="Arial" style:font-size-asian="10pt" style:font-name-complex="Arial" style:font-size-complex="10pt"/>
    </style:style>
    <style:style style:name="T665_5" style:family="text">
      <style:text-properties fo:font-size="10pt" style:font-name-asian="Arial" style:font-size-asian="10pt" style:font-name-complex="Arial" style:font-size-complex="10pt"/>
    </style:style>
    <style:style style:name="T665_6" style:family="text">
      <style:text-properties fo:font-size="10pt" style:font-name-asian="Arial" style:font-size-asian="10pt" style:font-name-complex="Arial" style:font-size-complex="10pt"/>
    </style:style>
    <style:style style:name="T665_7" style:family="text">
      <style:text-properties fo:font-size="10pt" style:font-name-asian="Arial" style:font-size-asian="10pt" style:font-name-complex="Arial" style:font-size-complex="10pt"/>
    </style:style>
    <style:style style:name="T665_8" style:family="text">
      <style:text-properties fo:font-size="10pt" style:font-name-asian="Arial" style:font-size-asian="10pt" style:font-name-complex="Arial" style:font-size-complex="10pt"/>
    </style:style>
    <style:style style:name="T665_9" style:family="text">
      <style:text-properties fo:font-size="10pt" style:font-name-asian="Arial" style:font-size-asian="10pt" style:font-name-complex="Arial" style:font-size-complex="10pt"/>
    </style:style>
    <style:style style:name="T665_10" style:family="text">
      <style:text-properties fo:font-size="10pt" style:font-name-asian="Arial" style:font-size-asian="10pt" style:font-name-complex="Arial" style:font-size-complex="10pt"/>
    </style:style>
    <style:style style:name="T665_11" style:family="text">
      <style:text-properties fo:font-size="10pt" style:font-name-asian="Arial" style:font-size-asian="10pt" style:font-name-complex="Arial" style:font-size-complex="10pt"/>
    </style:style>
    <style:style style:name="T665_12" style:family="text">
      <style:text-properties fo:font-size="10pt" style:font-name-asian="Arial" style:font-size-asian="10pt" style:font-name-complex="Arial" style:font-size-complex="10pt"/>
    </style:style>
    <style:style style:name="T665_13" style:family="text">
      <style:text-properties fo:font-size="10pt" style:font-name-asian="Arial" style:font-size-asian="10pt" style:font-name-complex="Arial" style:font-size-complex="10pt"/>
    </style:style>
    <style:style style:name="T665_14" style:family="text">
      <style:text-properties fo:font-size="10pt" style:font-name-asian="Arial" style:font-size-asian="10pt" style:font-name-complex="Arial" style:font-size-complex="10pt"/>
    </style:style>
    <style:style style:name="T665_15" style:family="text">
      <style:text-properties fo:font-size="10pt" style:font-name-asian="Arial" style:font-size-asian="10pt" style:font-name-complex="Arial" style:font-size-complex="10pt"/>
    </style:style>
    <style:style style:name="T665_16" style:family="text">
      <style:text-properties fo:font-size="10pt" style:font-name-asian="Arial" style:font-size-asian="10pt" style:font-name-complex="Arial" style:font-size-complex="10pt"/>
    </style:style>
    <style:style style:name="T665_17" style:family="text">
      <style:text-properties fo:font-size="10pt" style:font-name-asian="Arial" style:font-size-asian="10pt" style:font-name-complex="Arial" style:font-size-complex="10pt"/>
    </style:style>
    <style:style style:name="T665_18" style:family="text">
      <style:text-properties fo:font-size="10pt" style:font-name-asian="Arial" style:font-size-asian="10pt" style:font-name-complex="Arial" style:font-size-complex="10pt"/>
    </style:style>
    <style:style style:name="T665_19" style:family="text">
      <style:text-properties fo:font-size="10pt" style:font-name-asian="Arial" style:font-size-asian="10pt" style:font-name-complex="Arial" style:font-size-complex="10pt"/>
    </style:style>
    <style:style style:name="T665_20" style:family="text">
      <style:text-properties fo:font-size="10pt" style:font-name-asian="Arial" style:font-size-asian="10pt" style:font-name-complex="Arial" style:font-size-complex="10pt"/>
    </style:style>
    <style:style style:name="T665_21" style:family="text">
      <style:text-properties fo:font-size="10pt" style:font-name-asian="Arial" style:font-size-asian="10pt" style:font-name-complex="Arial" style:font-size-complex="10pt"/>
    </style:style>
    <style:style style:name="T665_22" style:family="text">
      <style:text-properties fo:font-size="10pt" style:font-name-asian="Arial" style:font-size-asian="10pt" style:font-name-complex="Arial" style:font-size-complex="10pt"/>
    </style:style>
    <style:style style:name="T665_23" style:family="text">
      <style:text-properties fo:font-size="10pt" style:font-name-asian="Arial" style:font-size-asian="10pt" style:font-name-complex="Arial" style:font-size-complex="10pt"/>
    </style:style>
    <style:style style:name="T665_24" style:family="text">
      <style:text-properties fo:font-size="10pt" style:font-name-asian="Arial" style:font-size-asian="10pt" style:font-name-complex="Arial" style:font-size-complex="10pt"/>
    </style:style>
    <style:style style:name="T665_25" style:family="text">
      <style:text-properties fo:font-size="10pt" style:font-name-asian="Arial" style:font-size-asian="10pt" style:font-name-complex="Arial" style:font-size-complex="10pt"/>
    </style:style>
    <style:style style:name="T665_26" style:family="text">
      <style:text-properties fo:font-size="10pt" style:font-name-asian="Arial" style:font-size-asian="10pt" style:font-name-complex="Arial" style:font-size-complex="10pt"/>
    </style:style>
    <style:style style:name="T665_27" style:family="text">
      <style:text-properties fo:font-size="10pt" style:font-name-asian="Arial" style:font-size-asian="10pt" style:font-name-complex="Arial" style:font-size-complex="10pt"/>
    </style:style>
    <style:style style:name="T665_28" style:family="text">
      <style:text-properties fo:font-size="10pt" style:font-name-asian="Arial" style:font-size-asian="10pt" style:font-name-complex="Arial" style:font-size-complex="10pt"/>
    </style:style>
    <style:style style:name="T665_29" style:family="text">
      <style:text-properties fo:font-size="10pt" style:font-name-asian="Arial" style:font-size-asian="10pt" style:font-name-complex="Arial" style:font-size-complex="10pt"/>
    </style:style>
    <style:style style:name="T665_30" style:family="text">
      <style:text-properties fo:font-size="10pt" style:font-name-asian="Arial" style:font-size-asian="10pt" style:font-name-complex="Arial" style:font-size-complex="10pt"/>
    </style:style>
    <style:style style:name="T665_31" style:family="text">
      <style:text-properties fo:font-size="10pt" style:font-name-asian="Arial" style:font-size-asian="10pt" style:font-name-complex="Arial" style:font-size-complex="10pt"/>
    </style:style>
    <style:style style:name="P666" style:family="paragraph" style:parent-style-name="Normal">
      <style:paragraph-properties fo:text-align="justify" fo:margin-bottom="0.282cm"/>
    </style:style>
    <style:style style:name="T666_1" style:family="text">
      <style:text-properties fo:font-size="10pt" style:font-name-asian="Arial" style:font-size-asian="10pt" style:font-name-complex="Arial" style:font-size-complex="10pt"/>
    </style:style>
    <style:style style:name="T666_2" style:family="text">
      <style:text-properties fo:font-size="10pt" style:font-name-asian="Arial" style:font-size-asian="10pt" style:font-name-complex="Arial" style:font-size-complex="10pt"/>
    </style:style>
    <style:style style:name="T666_3" style:family="text">
      <style:text-properties fo:font-size="10pt" style:font-name-asian="Arial" style:font-size-asian="10pt" style:font-name-complex="Arial" style:font-size-complex="10pt"/>
    </style:style>
    <style:style style:name="P667" style:family="paragraph" style:parent-style-name="Normal">
      <style:paragraph-properties fo:text-align="justify" fo:margin-bottom="0.282cm"/>
    </style:style>
    <style:style style:name="T667_1" style:family="text">
      <style:text-properties fo:font-size="10pt" style:font-name-asian="Arial" style:font-size-asian="10pt" style:font-name-complex="Arial" style:font-size-complex="10pt"/>
    </style:style>
    <style:style style:name="T667_2" style:family="text">
      <style:text-properties fo:font-size="10pt" style:font-name-asian="Arial" style:font-size-asian="10pt" style:font-name-complex="Arial" style:font-size-complex="10pt"/>
    </style:style>
    <style:style style:name="T667_3" style:family="text">
      <style:text-properties fo:font-size="10pt" style:font-name-asian="Arial" style:font-size-asian="10pt" style:font-name-complex="Arial" style:font-size-complex="10pt"/>
    </style:style>
    <style:style style:name="T667_4" style:family="text">
      <style:text-properties fo:font-size="10pt" style:font-name-asian="Arial" style:font-size-asian="10pt" style:font-name-complex="Arial" style:font-size-complex="10pt"/>
    </style:style>
    <style:style style:name="T667_5" style:family="text">
      <style:text-properties fo:font-size="10pt" style:font-name-asian="Arial" style:font-size-asian="10pt" style:font-name-complex="Arial" style:font-size-complex="10pt"/>
    </style:style>
    <style:style style:name="T667_6" style:family="text">
      <style:text-properties fo:font-size="10pt" style:font-name-asian="Arial" style:font-size-asian="10pt" style:font-name-complex="Arial" style:font-size-complex="10pt"/>
    </style:style>
    <style:style style:name="T667_7" style:family="text">
      <style:text-properties fo:font-size="10pt" style:font-name-asian="Arial" style:font-size-asian="10pt" style:font-name-complex="Arial" style:font-size-complex="10pt"/>
    </style:style>
    <style:style style:name="T667_8" style:family="text" style:parent-style-name="Normal">
      <style:text-properties fo:font-size="10pt" style:font-name-asian="Arial" style:font-size-asian="10pt" style:font-name-complex="Arial" style:font-size-complex="10pt"/>
    </style:style>
    <style:style style:name="P668" style:family="paragraph" style:parent-style-name="Footnote_20_text"/>
    <style:style style:name="T668_1" style:family="text"/>
    <style:style style:name="T668_2" style:family="text">
      <style:text-properties fo:font-size="9pt" style:font-size-asian="9pt" style:font-size-complex="9pt"/>
    </style:style>
    <style:style style:name="T668_3" style:family="text">
      <style:text-properties fo:font-size="10pt" style:font-name-asian="Arial" style:font-size-asian="10pt" style:font-name-complex="Arial" style:font-size-complex="10pt"/>
    </style:style>
    <style:style style:name="T668_4" style:family="text">
      <style:text-properties fo:font-size="10pt" style:font-name-asian="Arial" style:font-size-asian="10pt" style:font-name-complex="Arial" style:font-size-complex="10pt"/>
    </style:style>
    <style:style style:name="T668_5" style:family="text">
      <style:text-properties fo:font-size="10pt" style:font-name-asian="Arial" style:font-size-asian="10pt" style:font-name-complex="Arial" style:font-size-complex="10pt"/>
    </style:style>
    <style:style style:name="T668_6" style:family="text">
      <style:text-properties fo:font-size="10pt" style:font-name-asian="Arial" style:font-size-asian="10pt" style:font-name-complex="Arial" style:font-size-complex="10pt"/>
    </style:style>
    <style:style style:name="T668_7" style:family="text">
      <style:text-properties fo:font-size="10pt" style:font-name-asian="Arial" style:font-size-asian="10pt" style:font-name-complex="Arial" style:font-size-complex="10pt"/>
    </style:style>
    <style:style style:name="T668_8" style:family="text">
      <style:text-properties fo:font-size="10pt" style:font-name-asian="Arial" style:font-size-asian="10pt" style:font-name-complex="Arial" style:font-size-complex="10pt"/>
    </style:style>
    <style:style style:name="T668_9" style:family="text">
      <style:text-properties fo:font-size="10pt" style:font-name-asian="Arial" style:font-size-asian="10pt" style:font-name-complex="Arial" style:font-size-complex="10pt"/>
    </style:style>
    <style:style style:name="T668_10" style:family="text">
      <style:text-properties fo:font-size="10pt" style:font-name-asian="Arial" style:font-size-asian="10pt" style:font-name-complex="Arial" style:font-size-complex="10pt"/>
    </style:style>
    <style:style style:name="T668_11" style:family="text">
      <style:text-properties fo:font-size="10pt" style:font-name-asian="Arial" style:font-size-asian="10pt" style:font-name-complex="Arial" style:font-size-complex="10pt"/>
    </style:style>
    <style:style style:name="T668_12" style:family="text">
      <style:text-properties fo:font-size="10pt" style:font-name-asian="Arial" style:font-size-asian="10pt" style:font-name-complex="Arial" style:font-size-complex="10pt"/>
    </style:style>
    <style:style style:name="T668_13" style:family="text">
      <style:text-properties fo:font-size="10pt" style:font-name-asian="Arial" style:font-size-asian="10pt" style:font-name-complex="Arial" style:font-size-complex="10pt"/>
    </style:style>
    <style:style style:name="T668_14" style:family="text">
      <style:text-properties fo:font-size="10pt" style:font-name-asian="Arial" style:font-size-asian="10pt" style:font-name-complex="Arial" style:font-size-complex="10pt"/>
    </style:style>
    <style:style style:name="T668_15" style:family="text">
      <style:text-properties fo:font-size="10pt" style:font-name-asian="Arial" style:font-size-asian="10pt" style:font-name-complex="Arial" style:font-size-complex="10pt"/>
    </style:style>
    <style:style style:name="T668_16" style:family="text">
      <style:text-properties fo:font-size="10pt" style:font-name-asian="Arial" style:font-size-asian="10pt" style:font-name-complex="Arial" style:font-size-complex="10pt"/>
    </style:style>
    <style:style style:name="T668_17" style:family="text">
      <style:text-properties fo:font-size="10pt" style:font-name-asian="Arial" style:font-size-asian="10pt" style:font-name-complex="Arial" style:font-size-complex="10pt"/>
    </style:style>
    <style:style style:name="T668_18" style:family="text">
      <style:text-properties fo:font-size="10pt" style:font-name-asian="Arial" style:font-size-asian="10pt" style:font-name-complex="Arial" style:font-size-complex="10pt"/>
    </style:style>
    <style:style style:name="T668_19" style:family="text">
      <style:text-properties fo:font-size="10pt" style:font-name-asian="Arial" style:font-size-asian="10pt" style:font-name-complex="Arial" style:font-size-complex="10pt"/>
    </style:style>
    <style:style style:name="T668_20" style:family="text">
      <style:text-properties fo:font-size="10pt" style:font-name-asian="Arial" style:font-size-asian="10pt" style:font-name-complex="Arial" style:font-size-complex="10pt"/>
    </style:style>
    <style:style style:name="T668_21" style:family="text">
      <style:text-properties fo:font-size="10pt" style:font-name-asian="Arial" style:font-size-asian="10pt" style:font-name-complex="Arial" style:font-size-complex="10pt"/>
    </style:style>
    <style:style style:name="T668_22" style:family="text">
      <style:text-properties fo:font-size="10pt" style:font-name-asian="Arial" style:font-size-asian="10pt" style:font-name-complex="Arial" style:font-size-complex="10pt"/>
    </style:style>
    <style:style style:name="T668_23" style:family="text">
      <style:text-properties fo:font-size="10pt" style:font-name-asian="Arial" style:font-size-asian="10pt" style:font-name-complex="Arial" style:font-size-complex="10pt"/>
    </style:style>
    <style:style style:name="T668_24" style:family="text">
      <style:text-properties fo:font-size="10pt" style:font-name-asian="Arial" style:font-size-asian="10pt" style:font-name-complex="Arial" style:font-size-complex="10pt"/>
    </style:style>
    <style:style style:name="T668_25" style:family="text">
      <style:text-properties fo:font-size="10pt" style:font-name-asian="Arial" style:font-size-asian="10pt" style:font-name-complex="Arial" style:font-size-complex="10pt"/>
    </style:style>
    <style:style style:name="T668_26" style:family="text">
      <style:text-properties fo:font-size="10pt" style:font-name-asian="Arial" style:font-size-asian="10pt" style:font-name-complex="Arial" style:font-size-complex="10pt"/>
    </style:style>
    <style:style style:name="T668_27" style:family="text">
      <style:text-properties fo:font-size="10pt" style:font-name-asian="Arial" style:font-size-asian="10pt" style:font-name-complex="Arial" style:font-size-complex="10pt"/>
    </style:style>
    <style:style style:name="T668_28" style:family="text">
      <style:text-properties fo:font-size="10pt" style:font-name-asian="Arial" style:font-size-asian="10pt" style:font-name-complex="Arial" style:font-size-complex="10pt"/>
    </style:style>
    <style:style style:name="T668_29" style:family="text">
      <style:text-properties fo:font-size="10pt" style:font-name-asian="Arial" style:font-size-asian="10pt" style:font-name-complex="Arial" style:font-size-complex="10pt"/>
    </style:style>
    <style:style style:name="T668_30" style:family="text">
      <style:text-properties fo:font-size="10pt" style:font-name-asian="Arial" style:font-size-asian="10pt" style:font-name-complex="Arial" style:font-size-complex="10pt"/>
    </style:style>
    <style:style style:name="T668_31" style:family="text">
      <style:text-properties fo:font-size="10pt" style:font-name-asian="Arial" style:font-size-asian="10pt" style:font-name-complex="Arial" style:font-size-complex="10pt"/>
    </style:style>
    <style:style style:name="P669" style:family="paragraph" style:parent-style-name="Normal">
      <style:paragraph-properties fo:text-align="justify" fo:margin-bottom="0.282cm"/>
    </style:style>
    <style:style style:name="T669_1" style:family="text">
      <style:text-properties fo:font-size="10pt" style:font-name-asian="Arial" style:font-size-asian="10pt" style:font-name-complex="Arial" style:font-size-complex="10pt" fo:font-weight="bold" style:font-weight-asian="bold" style:font-weight-complex="bold"/>
    </style:style>
    <style:style style:name="P670" style:family="paragraph" style:parent-style-name="Normal">
      <style:paragraph-properties fo:text-align="justify" fo:margin-bottom="0.282cm"/>
    </style:style>
    <style:style style:name="T670_1" style:family="text">
      <style:text-properties fo:font-size="10pt" style:font-name-asian="Arial" style:font-size-asian="10pt" style:font-name-complex="Arial" style:font-size-complex="10pt"/>
    </style:style>
    <style:style style:name="T670_2" style:family="text">
      <style:text-properties fo:font-size="10pt" style:font-name-asian="Arial" style:font-size-asian="10pt" style:font-name-complex="Arial" style:font-size-complex="10pt"/>
    </style:style>
    <style:style style:name="T670_3" style:family="text">
      <style:text-properties fo:font-size="10pt" style:font-name-asian="Arial" style:font-size-asian="10pt" style:font-name-complex="Arial" style:font-size-complex="10pt"/>
    </style:style>
    <style:style style:name="T670_4" style:family="text">
      <style:text-properties fo:font-size="10pt" style:font-name-asian="Arial" style:font-size-asian="10pt" style:font-name-complex="Arial" style:font-size-complex="10pt"/>
    </style:style>
    <style:style style:name="T670_5" style:family="text">
      <style:text-properties fo:font-size="10pt" style:font-name-asian="Arial" style:font-size-asian="10pt" style:font-name-complex="Arial" style:font-size-complex="10pt"/>
    </style:style>
    <style:style style:name="P671" style:family="paragraph" style:parent-style-name="Normal">
      <style:paragraph-properties fo:text-align="justify" fo:margin-bottom="0.282cm"/>
    </style:style>
    <style:style style:name="T671_1" style:family="text">
      <style:text-properties fo:font-size="10pt" style:font-name-asian="Arial" style:font-size-asian="10pt" style:font-name-complex="Arial" style:font-size-complex="10pt"/>
    </style:style>
    <style:style style:name="T671_2" style:family="text">
      <style:text-properties fo:font-size="10pt" style:font-name-asian="Arial" style:font-size-asian="10pt" style:font-name-complex="Arial" style:font-size-complex="10pt"/>
    </style:style>
    <style:style style:name="T671_3" style:family="text">
      <style:text-properties fo:font-size="10pt" style:font-name-asian="Arial" style:font-size-asian="10pt" style:font-name-complex="Arial" style:font-size-complex="10pt"/>
    </style:style>
    <style:style style:name="T671_4" style:family="text">
      <style:text-properties fo:font-size="10pt" style:font-name-asian="Arial" style:font-size-asian="10pt" style:font-name-complex="Arial" style:font-size-complex="10pt"/>
    </style:style>
    <style:style style:name="T671_5" style:family="text">
      <style:text-properties fo:font-size="10pt" style:font-name-asian="Arial" style:font-size-asian="10pt" style:font-name-complex="Arial" style:font-size-complex="10pt"/>
    </style:style>
    <style:style style:name="P672" style:family="paragraph" style:parent-style-name="Normal">
      <style:paragraph-properties fo:text-align="justify" fo:margin-bottom="0.282cm"/>
    </style:style>
    <style:style style:name="T672_1" style:family="text">
      <style:text-properties fo:font-size="10pt" style:font-name-asian="Arial" style:font-size-asian="10pt" style:font-name-complex="Arial" style:font-size-complex="10pt"/>
    </style:style>
    <style:style style:name="T672_2" style:family="text">
      <style:text-properties fo:font-size="10pt" style:font-name-asian="Arial" style:font-size-asian="10pt" style:font-name-complex="Arial" style:font-size-complex="10pt"/>
    </style:style>
    <style:style style:name="T672_3" style:family="text">
      <style:text-properties fo:font-size="10pt" style:font-name-asian="Arial" style:font-size-asian="10pt" style:font-name-complex="Arial" style:font-size-complex="10pt"/>
    </style:style>
    <style:style style:name="T672_4" style:family="text">
      <style:text-properties fo:font-size="10pt" style:font-name-asian="Arial" style:font-size-asian="10pt" style:font-name-complex="Arial" style:font-size-complex="10pt"/>
    </style:style>
    <style:style style:name="T672_5" style:family="text">
      <style:text-properties fo:font-size="10pt" style:font-name-asian="Arial" style:font-size-asian="10pt" style:font-name-complex="Arial" style:font-size-complex="10pt"/>
    </style:style>
    <style:style style:name="P673" style:family="paragraph" style:parent-style-name="Normal">
      <style:paragraph-properties fo:text-align="justify" fo:margin-bottom="0.282cm"/>
    </style:style>
    <style:style style:name="T673_1" style:family="text">
      <style:text-properties fo:font-size="10pt" style:font-name-asian="Arial" style:font-size-asian="10pt" style:font-name-complex="Arial" style:font-size-complex="10pt"/>
    </style:style>
    <style:style style:name="P674" style:family="paragraph" style:parent-style-name="Normal">
      <style:text-properties fo:font-size="10pt" style:font-name-asian="Arial" style:font-size-asian="10pt" style:font-name-complex="Arial" style:font-size-complex="10pt"/>
    </style:style>
    <style:style style:name="P675" style:family="paragraph" style:parent-style-name="Normal">
      <style:text-properties fo:font-size="10pt" style:font-size-asian="10pt" style:font-size-complex="10pt"/>
    </style:style>
    <style:style style:name="P676" style:family="paragraph" style:parent-style-name="Normal">
      <style:paragraph-properties fo:background-color="#d9e2f3" fo:padding-top="0.035cm" fo:border-top="#000000 0.018cm solid" fo:padding-bottom="0.035cm" fo:border-bottom="#000000 0.018cm solid" fo:padding-left="0.141cm" fo:border-left="#000000 0.018cm solid" fo:padding-right="0.141cm" fo:border-right="#000000 0.018cm solid"/>
    </style:style>
    <style:style style:name="T676_1" style:family="text">
      <style:text-properties fo:font-size="14pt" style:font-size-asian="14pt" style:font-size-complex="14pt" fo:font-weight="bold" style:font-weight-asian="bold" style:font-weight-complex="bold"/>
    </style:style>
    <style:style style:name="P677" style:family="paragraph" style:parent-style-name="Normal">
      <style:text-properties fo:font-size="10pt" style:font-size-asian="10pt" style:font-size-complex="11pt" style:font-weight-complex="bold"/>
    </style:style>
    <style:style style:name="P678" style:family="paragraph" style:parent-style-name="Normal">
      <style:paragraph-properties fo:text-align="justify"/>
    </style:style>
    <style:style style:name="T678_1" style:family="text">
      <style:text-properties fo:color="#000000" fo:font-size="11pt" style:font-size-asian="11pt" style:font-name-complex="Arial" style:font-size-complex="11pt" fo:font-weight="bold" style:font-weight-asian="bold" style:font-weight-complex="bold"/>
    </style:style>
    <style:style style:name="P679" style:family="paragraph" style:parent-style-name="Annotation_20_text">
      <style:paragraph-properties fo:text-align="justify"/>
    </style:style>
    <style:style style:name="T679_1" style:family="text">
      <style:text-properties style:font-name-complex="Arial"/>
    </style:style>
    <style:style style:name="T679_2" style:family="text">
      <style:text-properties style:font-name-complex="Arial"/>
    </style:style>
    <style:style style:name="T679_3" style:family="text">
      <style:text-properties style:font-name-complex="Arial"/>
    </style:style>
    <style:style style:name="T679_4" style:family="text">
      <style:text-properties style:font-name-complex="Arial"/>
    </style:style>
    <style:style style:name="T679_5" style:family="text">
      <style:text-properties style:font-name-complex="Arial"/>
    </style:style>
    <style:style style:name="T679_6" style:family="text">
      <style:text-properties style:font-name-complex="Arial"/>
    </style:style>
    <style:style style:name="T679_7" style:family="text">
      <style:text-properties style:font-name-complex="Arial"/>
    </style:style>
    <style:style style:name="T679_8" style:family="text">
      <style:text-properties style:font-name-complex="Arial"/>
    </style:style>
    <style:style style:name="T679_9" style:family="text">
      <style:text-properties style:font-name-complex="Arial"/>
    </style:style>
    <style:style style:name="T679_10" style:family="text">
      <style:text-properties style:font-name-complex="Arial"/>
    </style:style>
    <style:style style:name="T679_11" style:family="text">
      <style:text-properties style:font-name-complex="Arial"/>
    </style:style>
    <style:style style:name="T679_12" style:family="text">
      <style:text-properties style:font-name-complex="Arial"/>
    </style:style>
    <style:style style:name="T679_13" style:family="text">
      <style:text-properties style:font-name-complex="Arial"/>
    </style:style>
    <style:style style:name="T679_14" style:family="text">
      <style:text-properties style:font-name-complex="Arial"/>
    </style:style>
    <style:style style:name="T679_15" style:family="text">
      <style:text-properties style:font-name-complex="Arial"/>
    </style:style>
    <style:style style:name="P680" style:family="paragraph" style:parent-style-name="Annotation_20_text">
      <style:paragraph-properties fo:text-align="justify"/>
      <style:text-properties style:font-name-complex="Arial"/>
    </style:style>
    <style:style style:name="P681" style:family="paragraph" style:parent-style-name="Annotation_20_text">
      <style:paragraph-properties fo:text-align="justify"/>
    </style:style>
    <style:style style:name="T681_1" style:family="text">
      <style:text-properties style:font-name-complex="Arial"/>
    </style:style>
    <style:style style:name="T681_2" style:family="text">
      <style:text-properties style:font-name-complex="Arial"/>
    </style:style>
    <style:style style:name="T681_3" style:family="text">
      <style:text-properties style:font-name-complex="Arial"/>
    </style:style>
    <style:style style:name="T681_4" style:family="text">
      <style:text-properties style:font-name-complex="Arial"/>
    </style:style>
    <style:style style:name="T681_5" style:family="text">
      <style:text-properties style:font-name-complex="Arial"/>
    </style:style>
    <style:style style:name="T681_6" style:family="text">
      <style:text-properties style:font-name-complex="Arial"/>
    </style:style>
    <style:style style:name="T681_7" style:family="text">
      <style:text-properties style:font-name-complex="Arial"/>
    </style:style>
    <style:style style:name="T681_8" style:family="text">
      <style:text-properties style:font-name-complex="Arial"/>
    </style:style>
    <style:style style:name="T681_9" style:family="text">
      <style:text-properties style:font-name-complex="Arial"/>
    </style:style>
    <style:style style:name="T681_10" style:family="text">
      <style:text-properties style:font-name-complex="Arial"/>
    </style:style>
    <style:style style:name="T681_11" style:family="text">
      <style:text-properties style:font-name-complex="Arial"/>
    </style:style>
    <style:style style:name="T681_12" style:family="text">
      <style:text-properties style:font-name-complex="Arial"/>
    </style:style>
    <style:style style:name="P682" style:family="paragraph" style:parent-style-name="Annotation_20_text">
      <style:paragraph-properties fo:text-align="justify"/>
      <style:text-properties style:font-name-complex="Arial"/>
    </style:style>
    <style:style style:name="P683" style:family="paragraph" style:parent-style-name="Annotation_20_text">
      <style:paragraph-properties fo:text-align="justify"/>
    </style:style>
    <style:style style:name="T683_1" style:family="text">
      <style:text-properties style:font-name-complex="Arial"/>
    </style:style>
    <style:style style:name="T683_2" style:family="text">
      <style:text-properties style:font-name-complex="Arial"/>
    </style:style>
    <style:style style:name="T683_3" style:family="text">
      <style:text-properties style:font-name-complex="Arial"/>
    </style:style>
    <style:style style:name="T683_4" style:family="text">
      <style:text-properties style:font-name-complex="Arial"/>
    </style:style>
    <style:style style:name="T683_5" style:family="text" style:parent-style-name="Annotation_20_text">
      <style:text-properties style:font-name-complex="Arial"/>
    </style:style>
    <style:style style:name="P684" style:family="paragraph" style:parent-style-name="Footnote_20_text"/>
    <style:style style:name="T684_1" style:family="text"/>
    <style:style style:name="T684_2" style:family="text">
      <style:text-properties style:font-name-complex="Arial"/>
    </style:style>
    <style:style style:name="T684_3" style:family="text">
      <style:text-properties style:font-name-complex="Arial"/>
    </style:style>
    <style:style style:name="T684_4" style:family="text">
      <style:text-properties style:font-name-complex="Arial"/>
    </style:style>
    <style:style style:name="T684_5" style:family="text">
      <style:text-properties style:font-name-complex="Arial"/>
    </style:style>
    <style:style style:name="T684_6" style:family="text">
      <style:text-properties style:font-name-complex="Arial"/>
    </style:style>
    <style:style style:name="T684_7" style:family="text">
      <style:text-properties style:font-name-complex="Arial"/>
    </style:style>
    <style:style style:name="T684_8" style:family="text">
      <style:text-properties style:font-name-complex="Arial"/>
    </style:style>
    <style:style style:name="T684_9" style:family="text">
      <style:text-properties style:font-name-complex="Arial"/>
    </style:style>
    <style:style style:name="T684_10" style:family="text">
      <style:text-properties style:font-name-complex="Arial"/>
    </style:style>
    <style:style style:name="T684_11" style:family="text">
      <style:text-properties style:font-name-complex="Arial"/>
    </style:style>
    <style:style style:name="T684_12" style:family="text">
      <style:text-properties style:font-name-complex="Arial"/>
    </style:style>
    <style:style style:name="T684_13" style:family="text">
      <style:text-properties style:font-name-complex="Arial"/>
    </style:style>
    <style:style style:name="T684_14" style:family="text">
      <style:text-properties style:font-name-complex="Arial"/>
    </style:style>
    <style:style style:name="T684_15" style:family="text">
      <style:text-properties style:font-name-complex="Arial"/>
    </style:style>
    <style:style style:name="T684_16" style:family="text">
      <style:text-properties style:font-name-complex="Arial"/>
    </style:style>
    <style:style style:name="T684_17" style:family="text">
      <style:text-properties style:font-name-complex="Arial"/>
    </style:style>
    <style:style style:name="T684_18" style:family="text">
      <style:text-properties style:font-name-complex="Arial"/>
    </style:style>
    <style:style style:name="T684_19" style:family="text">
      <style:text-properties style:font-name-complex="Arial"/>
    </style:style>
    <style:style style:name="T684_20" style:family="text">
      <style:text-properties style:font-name-complex="Arial"/>
    </style:style>
    <style:style style:name="T684_21" style:family="text">
      <style:text-properties style:font-name-complex="Arial"/>
    </style:style>
    <style:style style:name="T684_22" style:family="text">
      <style:text-properties style:font-name-complex="Arial"/>
    </style:style>
    <style:style style:name="T684_23" style:family="text">
      <style:text-properties style:font-name-complex="Arial"/>
    </style:style>
    <style:style style:name="T684_24" style:family="text">
      <style:text-properties style:font-name-complex="Arial"/>
    </style:style>
    <style:style style:name="T684_25" style:family="text">
      <style:text-properties style:font-name-complex="Arial"/>
    </style:style>
    <style:style style:name="T684_26" style:family="text">
      <style:text-properties style:font-name-complex="Arial"/>
    </style:style>
    <style:style style:name="T684_27" style:family="text">
      <style:text-properties style:font-name-complex="Arial"/>
    </style:style>
    <style:style style:name="T684_28" style:family="text">
      <style:text-properties style:font-name-complex="Arial"/>
    </style:style>
    <style:style style:name="T684_29" style:family="text">
      <style:text-properties style:font-name-complex="Arial"/>
    </style:style>
    <style:style style:name="T684_30" style:family="text">
      <style:text-properties style:font-name-complex="Arial"/>
    </style:style>
    <style:style style:name="T684_31" style:family="text">
      <style:text-properties style:font-name-complex="Arial"/>
    </style:style>
    <style:style style:name="T684_32" style:family="text"/>
    <style:style style:name="T684_33" style:family="text" style:parent-style-name="Internet_20_link"/>
    <style:style style:name="T684_34" style:family="text">
      <style:text-properties fo:color="#242424" style:font-name-asian="Arial" style:font-name-complex="Arial"/>
    </style:style>
    <style:style style:name="T684_35" style:family="text">
      <style:text-properties fo:color="#242424" style:font-name-asian="Arial" style:font-name-complex="Arial"/>
    </style:style>
    <style:style style:name="T684_36" style:family="text">
      <style:text-properties fo:color="#242424" style:font-name-asian="Arial" style:font-name-complex="Arial"/>
    </style:style>
    <style:style style:name="T684_37" style:family="text">
      <style:text-properties fo:color="#242424" style:font-name-asian="Arial" style:font-name-complex="Arial"/>
    </style:style>
    <style:style style:name="T684_38" style:family="text">
      <style:text-properties fo:color="#242424" style:font-name-asian="Arial" style:font-name-complex="Arial"/>
    </style:style>
    <style:style style:name="T684_39" style:family="text">
      <style:text-properties fo:color="#242424" style:font-name-asian="Arial" style:font-name-complex="Arial"/>
    </style:style>
    <style:style style:name="T684_40" style:family="text" style:parent-style-name="Annotation_20_text"/>
    <style:style style:name="P685" style:family="paragraph" style:parent-style-name="Footnote_20_text"/>
    <style:style style:name="T685_1" style:family="text"/>
    <style:style style:name="T685_2" style:family="text">
      <style:text-properties fo:color="#242424" fo:font-size="9pt" style:font-name-asian="Arial" style:font-size-asian="9pt" style:font-name-complex="Arial" style:font-size-complex="9pt"/>
    </style:style>
    <style:style style:name="P686" style:family="paragraph" style:parent-style-name="Annotation_20_text">
      <style:paragraph-properties fo:text-align="justify"/>
    </style:style>
    <style:style style:name="T686_1" style:family="text">
      <style:text-properties style:font-name-complex="Arial"/>
    </style:style>
    <style:style style:name="P687" style:family="paragraph" style:parent-style-name="Annotation_20_text">
      <style:paragraph-properties fo:text-align="justify"/>
    </style:style>
    <style:style style:name="T687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688" style:family="paragraph" style:parent-style-name="Annotation_20_text">
      <style:paragraph-properties fo:text-align="justify"/>
    </style:style>
    <style:style style:name="T688_1" style:family="text">
      <style:text-properties style:font-name-complex="Arial"/>
    </style:style>
    <style:style style:name="T688_2" style:family="text">
      <style:text-properties style:font-name-complex="Arial"/>
    </style:style>
    <style:style style:name="T688_3" style:family="text">
      <style:text-properties style:font-name-complex="Arial"/>
    </style:style>
    <style:style style:name="T688_4" style:family="text">
      <style:text-properties style:font-name-complex="Arial"/>
    </style:style>
    <style:style style:name="T688_5" style:family="text">
      <style:text-properties style:font-name-complex="Arial"/>
    </style:style>
    <style:style style:name="T688_6" style:family="text">
      <style:text-properties style:font-name-complex="Arial"/>
    </style:style>
    <style:style style:name="T688_7" style:family="text">
      <style:text-properties style:font-name-complex="Arial"/>
    </style:style>
    <style:style style:name="T688_8" style:family="text">
      <style:text-properties style:font-name-complex="Arial"/>
    </style:style>
    <style:style style:name="T688_9" style:family="text">
      <style:text-properties style:font-name-complex="Arial"/>
    </style:style>
    <style:style style:name="T688_10" style:family="text">
      <style:text-properties style:font-name-complex="Arial"/>
    </style:style>
    <style:style style:name="T688_11" style:family="text">
      <style:text-properties style:font-name-complex="Arial"/>
    </style:style>
    <style:style style:name="T688_12" style:family="text">
      <style:text-properties style:font-name-complex="Arial"/>
    </style:style>
    <style:style style:name="T688_13" style:family="text">
      <style:text-properties style:font-name-complex="Arial"/>
    </style:style>
    <style:style style:name="T688_14" style:family="text">
      <style:text-properties style:font-name-complex="Arial"/>
    </style:style>
    <style:style style:name="T688_15" style:family="text">
      <style:text-properties style:font-name-complex="Arial"/>
    </style:style>
    <style:style style:name="T688_16" style:family="text">
      <style:text-properties style:font-name-complex="Arial"/>
    </style:style>
    <style:style style:name="T688_17" style:family="text"/>
    <style:style style:name="T688_18" style:family="text" style:parent-style-name="Internet_20_link"/>
    <style:style style:name="T688_19" style:family="text">
      <style:text-properties style:font-name-complex="Arial"/>
    </style:style>
    <style:style style:name="T688_20" style:family="text">
      <style:text-properties style:font-name-complex="Arial"/>
    </style:style>
    <style:style style:name="T688_21" style:family="text">
      <style:text-properties style:font-name-complex="Arial"/>
    </style:style>
    <style:style style:name="T688_22" style:family="text">
      <style:text-properties style:font-name-complex="Arial"/>
    </style:style>
    <style:style style:name="T688_23" style:family="text">
      <style:text-properties style:font-name-complex="Arial"/>
    </style:style>
    <style:style style:name="T688_24" style:family="text">
      <style:text-properties style:font-name-complex="Arial"/>
    </style:style>
    <style:style style:name="T688_25" style:family="text">
      <style:text-properties style:font-name-complex="Arial"/>
    </style:style>
    <style:style style:name="T688_26" style:family="text">
      <style:text-properties style:font-name-complex="Arial"/>
    </style:style>
    <style:style style:name="T688_27" style:family="text">
      <style:text-properties style:font-name-complex="Arial"/>
    </style:style>
    <style:style style:name="T688_28" style:family="text">
      <style:text-properties style:font-name-complex="Arial"/>
    </style:style>
    <style:style style:name="T688_29" style:family="text">
      <style:text-properties style:font-name-complex="Arial"/>
    </style:style>
    <style:style style:name="P689" style:family="paragraph" style:parent-style-name="Annotation_20_text">
      <style:paragraph-properties fo:text-align="justify"/>
      <style:text-properties style:font-name-complex="Arial"/>
    </style:style>
    <style:style style:name="P690" style:family="paragraph" style:parent-style-name="Normal">
      <style:text-properties fo:font-size="10pt" style:font-size-asian="10pt" style:font-size-complex="11pt" style:font-weight-complex="bold"/>
    </style:style>
    <style:style style:name="P691" style:family="paragraph" style:parent-style-name="Normal">
      <style:text-properties fo:font-size="10pt" style:font-size-asian="10pt" style:font-size-complex="11pt" style:font-weight-complex="bold"/>
    </style:style>
    <style:style style:name="P692" style:family="paragraph" style:parent-style-name="Normal">
      <style:text-properties fo:font-size="11pt" style:font-size-asian="11pt" style:font-name-complex="Arial" style:font-size-complex="11pt"/>
    </style:style>
    <style:style style:name="Table17" style:family="table">
      <style:table-properties table:align="left" style:width="16.252cm" fo:margin-left="-0.009cm"/>
    </style:style>
    <style:style style:name="Column83" style:family="table-column">
      <style:table-column-properties style:column-width="4.251cm"/>
    </style:style>
    <style:style style:name="Column84" style:family="table-column">
      <style:table-column-properties style:column-width="4cm"/>
    </style:style>
    <style:style style:name="Column85" style:family="table-column">
      <style:table-column-properties style:column-width="3.501cm"/>
    </style:style>
    <style:style style:name="Column86" style:family="table-column">
      <style:table-column-properties style:column-width="4.5cm"/>
    </style:style>
    <style:style style:name="Row81" style:family="table-row"/>
    <style:style style:name="Cell306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93" style:family="paragraph" style:parent-style-name="Normal">
      <style:paragraph-properties fo:line-height="100%" fo:margin-bottom="0cm"/>
    </style:style>
    <style:style style:name="T693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/>
    </style:style>
    <style:style style:name="Cell30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94" style:family="paragraph" style:parent-style-name="Normal">
      <style:paragraph-properties fo:line-height="100%" fo:margin-bottom="0cm"/>
    </style:style>
    <style:style style:name="T694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695" style:family="paragraph" style:parent-style-name="Normal">
      <style:paragraph-properties fo:line-height="100%" fo:margin-bottom="0cm"/>
    </style:style>
    <style:style style:name="T695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696" style:family="paragraph" style:parent-style-name="Normal">
      <style:paragraph-properties fo:line-height="100%" fo:margin-bottom="0cm"/>
    </style:style>
    <style:style style:name="T696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308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97" style:family="paragraph" style:parent-style-name="Normal">
      <style:paragraph-properties fo:line-height="100%" fo:margin-bottom="0cm"/>
    </style:style>
    <style:style style:name="T697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/>
    </style:style>
    <style:style style:name="Cell30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98" style:family="paragraph" style:parent-style-name="Normal">
      <style:paragraph-properties fo:line-height="100%" fo:margin-bottom="0cm"/>
    </style:style>
    <style:style style:name="T698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699" style:family="paragraph" style:parent-style-name="Normal">
      <style:paragraph-properties fo:line-height="100%" fo:margin-bottom="0cm"/>
    </style:style>
    <style:style style:name="T699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700" style:family="paragraph" style:parent-style-name="Normal">
      <style:paragraph-properties fo:line-height="100%" fo:margin-bottom="0cm"/>
    </style:style>
    <style:style style:name="T700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701" style:family="paragraph" style:parent-style-name="Normal"/>
    <style:style style:name="P702" style:family="paragraph" style:parent-style-name="Normal"/>
  </office:automatic-styles>
  <office:body>
    <office:text>
      <text:tracked-changes text:track-changes="true"/>
      <text:h text:style-name="P1" text:outline-level="2"><text:span text:style-name="T1_1">Annual<text:s/>Review<text:s/>Template</text:span></text:h>
      <text:p text:style-name="P2"/>
      <table:table table:style-name="Table1">
        <table:table-column table:style-name="Column1"/>
        <table:table-column table:style-name="Column2"/>
        <table:table-column table:style-name="Column3"/>
        <table:table-row table:style-name="Row1">
          <table:table-cell table:style-name="Cell1" table:number-columns-spanned="3">
            <text:p text:style-name="P3"><text:span text:style-name="T3_1">Title:<text:s/></text:span><text:span text:style-name="T3_2">Effective<text:s/>Governance<text:s/>for<text:s/>Economic<text:s/>Development<text:s/>in<text:s/>Central<text:s/>Asia</text:span></text:p>
          </table:table-cell>
          <table:covered-table-cell/>
          <table:covered-table-cell/>
        </table:table-row>
        <table:table-row table:style-name="Row2">
          <table:table-cell table:style-name="Cell2" table:number-columns-spanned="2">
            <text:p text:style-name="P4"><text:span text:style-name="T4_1">Programme<text:s/>Value<text:s/>£<text:s/>(full<text:s/>life):<text:s/></text:span><text:span text:style-name="T4_2">£25<text:s/>mln</text:span></text:p>
          </table:table-cell>
          <table:covered-table-cell/>
          <table:table-cell table:style-name="Cell3">
            <text:p text:style-name="P5"><text:span text:style-name="T5_1">Review<text:s/>date:<text:s/></text:span><text:span text:style-name="T5_2">July<text:s/>2026</text:span></text:p>
          </table:table-cell>
        </table:table-row>
        <table:table-row table:style-name="Row3">
          <table:table-cell table:style-name="Cell4">
            <text:p text:style-name="P6"><text:span text:style-name="T6_1">Programme<text:s/>Code:<text:s/></text:span><text:span text:style-name="T6_2">300961</text:span></text:p>
            <text:p text:style-name="P7"/>
          </table:table-cell>
          <table:table-cell table:style-name="Cell5">
            <text:p text:style-name="P8"><text:span text:style-name="T8_1">AMP<text:s/>start<text:s/>date:</text:span><text:span text:style-name="T8_2"><text:s/></text:span></text:p>
            <text:p text:style-name="P9"><text:span text:style-name="T9_1">12<text:s/>August<text:s/>2020</text:span></text:p>
          </table:table-cell>
          <table:table-cell table:style-name="Cell6">
            <text:p text:style-name="P10"><text:span text:style-name="T10_1">AMP<text:s/>end<text:s/>date:</text:span><text:span text:style-name="T10_2"><text:s/></text:span></text:p>
            <text:p text:style-name="P11"><text:span text:style-name="T11_1">31<text:s/>March<text:s/>2027</text:span></text:p>
          </table:table-cell>
        </table:table-row>
      </table:table>
      <text:p text:style-name="P12"/>
      <text:p text:style-name="P13"><text:span text:style-name="T13_1">Summary<text:s/>of<text:s/>Programme<text:s/>Performance<text:s/></text:span></text:p>
      <table:table table:style-name="Table2"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row table:style-name="Row4">
          <table:table-cell table:style-name="Cell7">
            <text:p text:style-name="P14"><text:span text:style-name="T14_1">Year</text:span></text:p>
          </table:table-cell>
          <table:table-cell table:style-name="Cell8">
            <text:p text:style-name="P15"><text:span text:style-name="T15_1">2021</text:span></text:p>
          </table:table-cell>
          <table:table-cell table:style-name="Cell9">
            <text:p text:style-name="P16"><text:span text:style-name="T16_1">2022</text:span></text:p>
          </table:table-cell>
          <table:table-cell table:style-name="Cell10">
            <text:p text:style-name="P17"><text:span text:style-name="T17_1">2023</text:span></text:p>
          </table:table-cell>
          <table:table-cell table:style-name="Cell11">
            <text:p text:style-name="P18"><text:span text:style-name="T18_1">2024</text:span></text:p>
          </table:table-cell>
          <table:table-cell table:style-name="Cell12">
            <text:p text:style-name="P19"><text:span text:style-name="T19_1">2025</text:span></text:p>
          </table:table-cell>
          <table:table-cell table:style-name="Cell13">
            <text:p text:style-name="P20"><text:span text:style-name="T20_1">2026</text:span></text:p>
          </table:table-cell>
          <table:table-cell table:style-name="Cell14">
            <text:p text:style-name="P21"/>
          </table:table-cell>
          <table:table-cell table:style-name="Cell15">
            <text:p text:style-name="P22"/>
          </table:table-cell>
        </table:table-row>
        <table:table-row table:style-name="Row5">
          <table:table-cell table:style-name="Cell16">
            <text:p text:style-name="P23"><text:span text:style-name="T23_1">Overall<text:s/>Output<text:s/>Score</text:span></text:p>
          </table:table-cell>
          <table:table-cell table:style-name="Cell17">
            <text:p text:style-name="P24"><text:span text:style-name="T24_1">A</text:span></text:p>
          </table:table-cell>
          <table:table-cell table:style-name="Cell18">
            <text:p text:style-name="P25"><text:span text:style-name="T25_1">A</text:span></text:p>
          </table:table-cell>
          <table:table-cell table:style-name="Cell19">
            <text:p text:style-name="P26"><text:span text:style-name="T26_1">A</text:span></text:p>
          </table:table-cell>
          <table:table-cell table:style-name="Cell20">
            <text:p text:style-name="P27"><text:span text:style-name="T27_1">A</text:span></text:p>
          </table:table-cell>
          <table:table-cell table:style-name="Cell21">
            <text:p text:style-name="P28"><text:span text:style-name="T28_1">A</text:span></text:p>
          </table:table-cell>
          <table:table-cell table:style-name="Cell22">
            <text:p text:style-name="P29"><text:span text:style-name="T29_1">A</text:span></text:p>
          </table:table-cell>
          <table:table-cell table:style-name="Cell23">
            <text:p text:style-name="P30"/>
          </table:table-cell>
          <table:table-cell table:style-name="Cell24">
            <text:p text:style-name="P31"/>
          </table:table-cell>
        </table:table-row>
        <table:table-row table:style-name="Row6">
          <table:table-cell table:style-name="Cell25">
            <text:p text:style-name="P32"><text:span text:style-name="T32_1">Overall<text:s/>programme<text:s/>risk<text:s/>rating</text:span></text:p>
          </table:table-cell>
          <table:table-cell table:style-name="Cell26">
            <text:p text:style-name="P33"><text:span text:style-name="T33_1">Major</text:span></text:p>
          </table:table-cell>
          <table:table-cell table:style-name="Cell27">
            <text:p text:style-name="P34"><text:span text:style-name="T34_1">Major</text:span></text:p>
          </table:table-cell>
          <table:table-cell table:style-name="Cell28">
            <text:p text:style-name="P35"><text:span text:style-name="T35_1">Major</text:span></text:p>
          </table:table-cell>
          <table:table-cell table:style-name="Cell29">
            <text:p text:style-name="P36"><text:span text:style-name="T36_1">Major</text:span></text:p>
          </table:table-cell>
          <table:table-cell table:style-name="Cell30">
            <text:p text:style-name="P37"><text:span text:style-name="T37_1">Major</text:span></text:p>
          </table:table-cell>
          <table:table-cell table:style-name="Cell31">
            <text:p text:style-name="P38"><text:span text:style-name="T38_1">Major</text:span></text:p>
          </table:table-cell>
          <table:table-cell table:style-name="Cell32">
            <text:p text:style-name="P39"/>
          </table:table-cell>
          <table:table-cell table:style-name="Cell33">
            <text:p text:style-name="P40"/>
          </table:table-cell>
        </table:table-row>
      </table:table>
      <text:p text:style-name="P41"/>
      <table:table table:style-name="Table3">
        <table:table-column table:style-name="Column13"/>
        <table:table-column table:style-name="Column14"/>
        <table:table-row table:style-name="Row7">
          <table:table-cell table:style-name="Cell34">
            <text:p text:style-name="P42"><text:span text:style-name="T42_1">DevTracker<text:s/>Link<text:s/>to<text:s/>Business<text:s/>Case:<text:s/></text:span></text:p>
          </table:table-cell>
          <table:table-cell table:style-name="Cell35">
            <text:p text:style-name="P43"><text:span text:style-name="T43_1"><text:a xlink:type="simple" xlink:href="https://iati.fcdo.gov.uk/iati_documents/59933417.odt"><text:span text:style-name="T43_2">https://iati.fcdo.gov.uk/iati_documents/59933417.odt</text:span></text:a></text:span></text:p>
          </table:table-cell>
        </table:table-row>
        <table:table-row table:style-name="Row8">
          <table:table-cell table:style-name="Cell36">
            <text:p text:style-name="P44"><text:span text:style-name="T44_1">DevTracker<text:s/>Link<text:s/>to<text:s/>results<text:s/>framework:<text:s/></text:span></text:p>
          </table:table-cell>
          <table:table-cell table:style-name="Cell37">
            <text:p text:style-name="P45"><text:span text:style-name="T45_1">https://iati.fcdo.gov.uk/iati_documents/D0004804.xlsx</text:span></text:p>
          </table:table-cell>
        </table:table-row>
      </table:table>
      <text:p text:style-name="P46"/>
      <text:p text:style-name="P47"><text:span text:style-name="T47_1">A.<text:s/>SUMMARY<text:s/>AND<text:s/>OVERVIEW</text:span></text:p>
      <text:p text:style-name="P48"/>
      <text:p text:style-name="P49"><text:span text:style-name="T49_1">Description<text:s/>of<text:s/>programme</text:span></text:p>
      <text:p text:style-name="P50"/>
      <text:p text:style-name="P51"><text:span text:style-name="T51_1">The<text:s/>Effective<text:s/>Governance<text:s/>for<text:s/>Economic<text:s/>Development<text:s/>(EGED)<text:s/>is<text:s/>a<text:s/>multi-year<text:s/>baseline<text:s/>ODA<text:s/>programme<text:s/>funded<text:s/>by<text:s/>the<text:s/>UK<text:s/>Foreign,<text:s/>Commonwealth<text:s/>and<text:s/>Development<text:s/>Office<text:s/>(FCDO).<text:s/>It<text:s/>aims<text:s/>to<text:s/>improve<text:s/>the<text:s/>effectiveness,<text:s/></text:span><text:span text:style-name="T51_2">transparency</text:span><text:span text:style-name="T51_3"><text:s/>and<text:s/>accountability<text:s/>of<text:s/>economic<text:s/>policies<text:s/>through<text:s/>encouraging<text:s/>data<text:s/>and<text:s/>evidence<text:s/>uptake<text:s/>by<text:s/>government<text:s/>officials,<text:s/>civil<text:s/>society<text:s/>organisations<text:s/>(CSOs)<text:s/>and<text:s/>media<text:s/>in<text:s/>Kyrgyzstan,<text:s/>Tajikistan,<text:s/>Uzbekistan<text:s/>and<text:s/>(since<text:s/>March<text:s/>2023)<text:s/>Kazakhstan.<text:s/></text:span><text:span text:style-name="T51_4">Initially<text:s/>designed<text:s/>for<text:s/>five<text:s/>years<text:s/>–<text:s/>2020/2025,<text:s/>the<text:s/>programme<text:s/>was<text:s/>extended<text:s/>at<text:s/>no<text:s/>cost<text:s/>to<text:s/>March<text:s/></text:span><text:span text:style-name="T51_5">2027</text:span><text:span text:style-name="T51_6">.</text:span></text:p>
      <text:p text:style-name="P52"/>
      <text:p text:style-name="P53"><text:span text:style-name="T53_1">The<text:s/></text:span><text:span text:style-name="T53_2">programme<text:s/></text:span><text:span text:style-name="T53_3">delivers<text:s/></text:span><text:span text:style-name="T53_4">against<text:s/></text:span><text:span text:style-name="T53_5">the<text:s/></text:span><text:span text:style-name="T53_6">Central<text:s/>Asia<text:s/>Development<text:s/>Portfolio</text:span><text:span text:style-name="T53_7"><text:s/></text:span><text:span text:style-name="T53_8">objectives</text:span><text:span text:style-name="T53_9">,<text:s/></text:span><text:span text:style-name="T53_10">helping<text:s/>to<text:s/></text:span><text:span text:style-name="T53_11">shape<text:s/></text:span><text:span text:style-name="T53_12">economic<text:s/>reforms</text:span><text:span text:style-name="T53_13"><text:s/>and<text:s/></text:span><text:span text:style-name="T53_14">strengthen<text:s/>accountable<text:s/></text:span><text:span text:style-name="T53_15">governance</text:span><text:span text:style-name="T53_16"><text:s/>in<text:s/>the<text:s/>region</text:span><text:span text:style-name="T53_17">.</text:span><text:span text:style-name="T53_18"><text:s/></text:span><text:span text:style-name="T53_19">The<text:s/>programme’s<text:s/>relevance<text:s/>to<text:s/></text:span><text:span text:style-name="T53_20">wider</text:span><text:span text:style-name="T53_21"><text:s/>UK<text:s/></text:span><text:span text:style-name="T53_22">objectives</text:span><text:span text:style-name="T53_23"><text:s/>in<text:s/>the<text:s/>region</text:span><text:span text:style-name="T53_24"><text:s/></text:span><text:span text:style-name="T53_25">remains</text:span><text:span text:style-name="T53_26"><text:s/>high<text:s/>–<text:s/></text:span><text:span text:style-name="T53_27">the<text:s/></text:span><text:span text:style-name="T53_28">flexibility<text:s/></text:span><text:span text:style-name="T53_29">embedded<text:s/>in<text:s/>the<text:s/></text:span><text:span text:style-name="T53_30">EGED<text:s/></text:span><text:span text:style-name="T53_31">design</text:span><text:span text:style-name="T53_32"><text:s/></text:span><text:span text:style-name="T53_33">allows<text:s/></text:span><text:span text:style-name="T53_34">responding<text:s/>to<text:s/>the<text:s/></text:span><text:span text:style-name="T53_35">demand</text:span><text:span text:style-name="T53_36"><text:s/>from<text:s/>the<text:s/>Central<text:s/>Asian<text:s/>host<text:s/>governments<text:s/>for<text:s/>British<text:s/></text:span><text:span text:style-name="T53_37">expertise</text:span><text:span text:style-name="T53_38"><text:s/>and</text:span><text:span text:style-name="T53_39"><text:s/>knowledge</text:span><text:span text:style-name="T53_40"><text:s/>(e.g.<text:s/>around<text:s/>English<text:s/>Common<text:s/>Law<text:s/>in<text:s/>commercial<text:s/>arbitration<text:s/>or<text:s/>statistical<text:s/>systems)</text:span><text:span text:style-name="T53_41">.</text:span></text:p>
      <text:p text:style-name="P54"><text:span text:style-name="T54_1"><text:s/></text:span></text:p>
      <text:p text:style-name="P55"><text:span text:style-name="T55_1">The<text:s/>programme<text:s/>comprises<text:s/>two<text:s/>pillars.<text:s/>Pillar<text:s/>1<text:s/></text:span><text:span text:style-name="T55_2">(Reform<text:s/>Pillar)<text:s/></text:span><text:span text:style-name="T55_3">implemented<text:s/>by<text:s/>the<text:s/>World<text:s/>Bank<text:s/>aims<text:s/>to<text:s/>support<text:s/>evidence-informed<text:s/>design<text:s/>and<text:s/>delivery<text:s/>of<text:s/>economic<text:s/>policies.<text:s/>This<text:s/>includes<text:s/>supporting<text:s/>the<text:s/>governments<text:s/>to:<text:s/>(i)<text:s/>generate<text:s/>policy-related<text:s/>evidence<text:s/>(primarily<text:s/>diagnostics),<text:s/>(ii)<text:s/>using<text:s/>this<text:s/>evidence<text:s/>to<text:s/>design<text:s/>and/or<text:s/>adjust<text:s/>select</text:span><text:span text:style-name="T55_4"><text:note text:note-class="footnote"><text:note-citation/><text:note-body><text:p text:style-name="P56"><text:span text:style-name="T56_1"><text:s/></text:span><text:span text:style-name="T56_2">Per<text:s/>the<text:s/>Business<text:s/>Case,<text:s/>up<text:s/>to<text:s/>15<text:s/>economic<text:s/>policies.</text:span></text:p></text:note-body></text:note></text:span><text:span text:style-name="T56_3"><text:s/>economic<text:s/>reforms,<text:s/>(iii)<text:s/>build<text:s/>government<text:s/>capacity<text:s/>to<text:s/>institutionalise<text:s/>reforms,<text:s/>and<text:s/>(iv)<text:s/>encourage<text:s/>feedback<text:s/>loops<text:s/>on<text:s/>policy<text:s/>results.</text:span><text:span text:style-name="T56_4"><text:note text:note-class="footnote"><text:note-citation/><text:note-body><text:p text:style-name="P57"><text:span text:style-name="T57_1"><text:s/></text:span><text:span text:style-name="T57_2">The<text:s/>World<text:s/>Bank<text:s/>has<text:s/>operationalised<text:s/>this<text:s/>through<text:s/>the<text:s/>so-called<text:s/>‘Listening<text:s/>to’<text:s/>survey<text:s/>–<text:s/>see<text:s/>more<text:s/></text:span><text:span text:style-name="T57_3"><text:a xlink:type="simple" xlink:href="https://www.worldbank.org/en/topic/poverty/brief/world-bank-listening-surveys"><text:span text:style-name="T57_4">World<text:s/>Bank<text:s/>Listening<text:s/>Surveys</text:span></text:a></text:span></text:p></text:note-body></text:note></text:span><text:span text:style-name="T57_5"><text:s/>Pillar<text:s/>2<text:s/></text:span><text:span text:style-name="T57_6">(Accountability<text:s/>Pillar)<text:s/></text:span><text:span text:style-name="T57_7">implemented<text:s/>by<text:s/>the<text:s/></text:span><text:span text:style-name="T57_8"><text:a xlink:type="simple" xlink:href="https://dpi.kg/en/"><text:span text:style-name="T57_9">Development<text:s/>Policy<text:s/>Institute</text:span></text:a></text:span><text:span text:style-name="T57_10"><text:s/>(DPI)<text:s/>aims<text:s/>to<text:s/>support<text:s/>CSOs<text:s/>and<text:s/>media<text:s/>to<text:s/>use<text:s/>data<text:s/>and<text:s/>evidence<text:s/>to<text:s/>demand<text:s/>transparent<text:s/>and<text:s/>effective<text:s/>economic<text:s/>policy<text:s/>delivery.<text:s/>This<text:s/>pillar<text:s/>helps<text:s/>CSOs<text:s/>and<text:s/>journalists<text:s/>produce,<text:s/>disseminate,<text:s/>and<text:s/>use<text:s/>analytical<text:s/>pieces<text:s/>to<text:s/>report<text:s/>on<text:s/>and<text:s/>advocate<text:s/>for<text:s/>change<text:s/>in<text:s/>select<text:s/>economic<text:s/>policies.</text:span></text:p>
      <text:p text:style-name="P58"><text:span text:style-name="T58_1"><text:s/></text:span></text:p>
      <text:p text:style-name="P59"><text:span text:style-name="T59_1">The<text:s/>reduction<text:s/>of<text:s/>the<text:s/>UK<text:s/>ODA<text:s/>in<text:s/>2020/2021<text:s/>left<text:s/>the<text:s/>programme<text:s/>unable<text:s/>to<text:s/>launch<text:s/>two<text:s/>other<text:s/>components<text:s/>–<text:s/>the<text:s/>cross-country<text:s/>learning<text:s/>(</text:span><text:span text:style-name="T59_2">P</text:span><text:span text:style-name="T59_3">illar<text:s/>3)<text:s/>and<text:s/>peer-to-peer<text:s/>exchanges<text:s/>(</text:span><text:span text:style-name="T59_4">P</text:span><text:span text:style-name="T59_5">illar<text:s/>4)<text:s/>originally<text:s/>included<text:s/>in<text:s/>the<text:s/>Business<text:s/>Case.<text:s/>The<text:s/>programme<text:s/>team<text:s/>tried<text:s/>to<text:s/>substitute<text:s/>it<text:s/>by<text:s/>convening<text:s/>annual<text:s/>programme<text:s/>conferences,<text:s/>thematic<text:s/>reviews<text:s/>(e.g.<text:s/>GEDSI),<text:s/>and<text:s/>peer<text:s/>exchanges<text:s/>with<text:s/>the<text:s/>UK<text:s/>partners<text:s/>(e.g.<text:s/>UK<text:s/>Office<text:s/>for<text:s/>National<text:s/>Statistics).<text:s/></text:span></text:p>
      <text:p text:style-name="P60"/>
      <text:p text:style-name="P61"><text:span text:style-name="T61_1">Summary<text:s/>supporting<text:s/>narrative<text:s/>for<text:s/>the<text:s/>overall<text:s/>score<text:s/>in<text:s/>this<text:s/>review</text:span></text:p>
      <text:p text:style-name="P62"/>
      <text:p text:style-name="P63"><text:span text:style-name="T63_1">The<text:s/>programme<text:s/>scored<text:s/>an<text:s/>A<text:s/>as<text:s/>there<text:s/>is<text:s/>good<text:s/>progress<text:s/>against<text:s/>all<text:s/></text:span><text:span text:style-name="T63_2">output-level<text:s/>milestones</text:span><text:span text:style-name="T63_3">.<text:s/>There<text:s/>is<text:s/>recorded<text:s/>progress<text:s/>on<text:s/>outcomes<text:s/>too<text:s/>–<text:s/>see<text:s/>Section<text:s/>B,<text:s/>although<text:s/>details<text:s/>necessitate<text:s/>proper<text:s/>evaluation<text:s/>exercise.<text:s/>In<text:s/>Kyrgyzstan<text:s/>the<text:s/>programme<text:s/>capitalised<text:s/>on<text:s/>the<text:s/>host<text:s/>government<text:s/>de-bureaucratisation<text:s/>and<text:s/>investor<text:s/>attraction<text:s/>drives<text:s/>to<text:s/>ease<text:s/>regulatory<text:s/>burden<text:s/>for<text:s/>SMEs<text:s/>and<text:s/>promote<text:s/>English<text:s/>Common<text:s/>Law.<text:s/>In<text:s/>Tajikistan,<text:s/>the<text:s/>programme<text:s/>moved<text:s/>to<text:s/>areas<text:s/>critical<text:s/>for<text:s/>resilient<text:s/>microeconomic<text:s/>growth<text:s/>-<text:s/>sub-national<text:s/>development<text:s/>and<text:s/>SME<text:s/>regulatory<text:s/>policy.<text:s/>In<text:s/>Uzbekistan<text:s/>the<text:s/>programme<text:s/>continued<text:s/>supporting<text:s/>the<text:s/>SOE<text:s/>(State-Owned<text:s/></text:span><text:span text:style-name="T63_4">Enterprises</text:span><text:span text:style-name="T63_5">)<text:s/>transformation<text:s/>agenda<text:s/>feeding<text:s/>in<text:s/>advice<text:s/>for<text:s/>the<text:s/>5-year<text:s/>government<text:s/>SOE<text:s/></text:span><text:span text:style-name="T63_6">privatisation<text:s/>plan.<text:s/>While<text:s/>the<text:s/>footprint<text:s/>in<text:s/>Kazakhstan<text:s/>remained<text:s/>limited,<text:s/>the<text:s/>programme<text:s/>tested<text:s/>the<text:s/>host<text:s/>government’s<text:s/>appetite<text:s/>for<text:s/>advisory<text:s/>support<text:s/>in<text:s/>tax<text:s/>and<text:s/>SOE<text:s/>ownership<text:s/>policy<text:s/>revisions.</text:span></text:p>
      <text:p text:style-name="P64"><text:span text:style-name="T64_1"><text:s/></text:span></text:p>
      <text:p text:style-name="P65"><text:span text:style-name="T65_1">The<text:s/></text:span><text:span text:style-name="T65_2">EGED<text:s/>remained<text:s/>flexible<text:s/>and<text:s/>agile,<text:s/>responding<text:s/>to<text:s/>the<text:s/>needs<text:s/>and<text:s/>opportunities</text:span><text:span text:style-name="T65_3">.<text:s/>The<text:s/>programme<text:s/></text:span><text:span text:style-name="T65_4">adapt</text:span><text:span text:style-name="T65_5">ed</text:span><text:span text:style-name="T65_6"><text:s/>to<text:s/>the<text:s/>demand<text:s/>at<text:s/>Central<text:s/>Asia<text:s/>Posts<text:s/></text:span><text:span text:style-name="T65_7">and<text:s/>host<text:s/>governments’<text:s/>partners</text:span><text:span text:style-name="T65_8"><text:s/>by<text:s/></text:span><text:span text:style-name="T65_9">phasing<text:s/>out<text:s/></text:span><text:span text:style-name="T65_10">the<text:s/>work<text:s/>streams<text:s/></text:span><text:span text:style-name="T65_11">from<text:s/></text:span><text:span text:style-name="T65_12">inception</text:span><text:span text:style-name="T65_13"><text:s/>phase<text:s/></text:span><text:span text:style-name="T65_14">(e.g.<text:s/>targeted<text:s/>social<text:s/></text:span><text:span text:style-name="T65_15">assistance</text:span><text:span text:style-name="T65_16"><text:s/>and<text:s/>labour<text:s/>legislation)<text:s/></text:span><text:span text:style-name="T65_17">and<text:s/></text:span><text:span text:style-name="T65_18">adding<text:s/></text:span><text:span text:style-name="T65_19">new<text:s/></text:span><text:span text:style-name="T65_20">work<text:s/>streams<text:s/></text:span><text:span text:style-name="T65_21">(e.g.<text:s/>support<text:s/>to<text:s/>English<text:s/>Common<text:s/>Law<text:s/>and<text:s/>business<text:s/>regulatory<text:s/></text:span><text:span text:style-name="T65_22">environment</text:span><text:span text:style-name="T65_23">)</text:span><text:span text:style-name="T65_24">.</text:span><text:span text:style-name="T65_25"><text:s/>EGED<text:s/>remained<text:s/>relevant<text:s/>for<text:s/>Posts,<text:s/>delivering<text:s/>on<text:s/>the<text:s/>Growth<text:s/>and/or<text:s/>Development<text:s/></text:span><text:span text:style-name="T65_26">objectives</text:span><text:span text:style-name="T65_27"><text:s/>of<text:s/>the<text:s/>Country<text:s/>and<text:s/>Business<text:s/>Plans<text:s/>in<text:s/>Astana,<text:s/>Bishkek,<text:s/>Dush</text:span><text:span text:style-name="T65_28">anbe,<text:s/>an</text:span><text:span text:style-name="T65_29">d<text:s/></text:span><text:span text:style-name="T65_30">Tashkent</text:span><text:span text:style-name="T65_31">.<text:s/>Its<text:s/>demand-driven<text:s/>approach<text:s/>allowed<text:s/>supporting<text:s/>areas<text:s/>where<text:s/>the<text:s/>host<text:s/>government<text:s/>ask<text:s/>overlapped<text:s/>with<text:s/>the<text:s/>UK<text:s/>interest.<text:s/>The<text:s/>programme<text:s/>also<text:s/>tries<text:s/>to<text:s/>accommodate<text:s/>the<text:s/>interest<text:s/>from<text:s/>Ashgabat<text:s/>Post<text:s/>supporting<text:s/>bilateral<text:s/>engagement<text:s/>between<text:s/>the<text:s/>Turkmen<text:s/>State<text:s/>Statistics<text:s/>Committee<text:s/>and<text:s/>the<text:s/>UK<text:s/>Office<text:s/>for<text:s/>National<text:s/>Statistics.<text:s/></text:span></text:p>
      <text:p text:style-name="P66"/>
      <text:p text:style-name="P67"><text:span text:style-name="T67_1">Major<text:s/>lessons<text:s/>and<text:s/>recommendations<text:s/>for<text:s/>the<text:s/>year<text:s/>ahead</text:span></text:p>
      <text:p text:style-name="P68"/>
      <text:p text:style-name="P69"><text:span text:style-name="T69_1">Patience<text:s/>and<text:s/>constant<text:s/>engagement<text:s/>are<text:s/>crucial<text:s/>to<text:s/>translate<text:s/>evidence<text:s/>into<text:s/>reforms,<text:s/>which<text:s/>is<text:s/>an<text:s/>iterative<text:s/>process.<text:s/>Only<text:s/>at<text:s/>the<text:s/>fourth<text:s/>year<text:s/>of<text:s/>engagement<text:s/>with<text:s/>the<text:s/>Kyrgyz<text:s/>government<text:s/>partners<text:s/>under<text:s/>the<text:s/>sub-national<text:s/>development<text:s/>work<text:s/>stream<text:s/>the<text:s/>improvements<text:s/>in<text:s/>data<text:s/>system<text:s/>and<text:s/>social<text:s/>economic<text:s/>development<text:s/>planning<text:s/>have<text:s/>been<text:s/>backed<text:s/>into<text:s/>an<text:s/>inte</text:span><text:span text:style-name="T69_2">grated<text:s/>planning<text:s/>and<text:s/>tracking<text:s/>system</text:span><text:span text:style-name="T69_3">.</text:span></text:p>
      <text:p text:style-name="P70"><text:span text:style-name="T70_1"><text:s/></text:span></text:p>
      <text:p text:style-name="P71"><text:span text:style-name="T71_1">The<text:s/></text:span><text:span text:style-name="T71_2">EGED<text:s/>programme<text:s/></text:span><text:span text:style-name="T71_3">has<text:s/>been</text:span><text:span text:style-name="T71_4"><text:s/></text:span><text:span text:style-name="T71_5">increasingly<text:s/>used<text:s/>as<text:s/>an<text:s/>enabler<text:s/>of<text:s/>sharing<text:s/>knowledge<text:s/>and<text:s/>tools,<text:s/></text:span><text:span text:style-name="T71_6">establishing</text:span><text:span text:style-name="T71_7"><text:s/>professional<text:s/>links,<text:s/>and<text:s/>new<text:s/>initiatives</text:span><text:span text:style-name="T71_8">,<text:s/>across<text:s/>the<text:s/>region</text:span><text:span text:style-name="T71_9">.<text:s/>Kazakhstan’s<text:s/>sub-national<text:s/>governments’<text:s/>experience<text:s/>of<text:s/>raising<text:s/>investments<text:s/>is<text:s/>slowly<text:s/>taken<text:s/>up<text:s/>in<text:s/>Kyrgyzstan.<text:s/>Kyrgyzstan’s<text:s/>experience<text:s/>in<text:s/>sub-national<text:s/>development<text:s/>planning<text:s/>is<text:s/>being<text:s/>transferred<text:s/>to<text:s/>Tajikistan.<text:s/>The<text:s/>UK<text:s/>Local<text:s/>Councils<text:s/>Network<text:s/>inspired<text:s/>the<text:s/>establishment<text:s/>of<text:s/>the<text:s/></text:span><text:span text:style-name="T71_10"><text:a xlink:type="simple" xlink:href="https://eged-ca.org/en/2025/12/central-asian-countries-establish-a-regional-platform-for-local-self-government-development/"><text:span text:style-name="T71_11">Central<text:s/>Asia<text:s/>Council<text:s/>for<text:s/>Local<text:s/>Self-Government<text:s/>and<text:s/>Local<text:s/>Development</text:span></text:a></text:span><text:span text:style-name="T71_12"><text:s/>(Dec</text:span><text:span text:style-name="T71_13">ember</text:span><text:span text:style-name="T71_14"><text:s/>2025).<text:s/>Media<text:s/>organisations<text:s/>from<text:s/>Kazakhstan,<text:s/>Kyrgyzstan<text:s/>and<text:s/>Uzbekistan<text:s/>are<text:s/>learning<text:s/>from<text:s/>each<text:s/>other<text:s/>the<text:s/>models<text:s/>of<text:s/>successful<text:s/>campaigns<text:s/>for<text:s/>transparency<text:s/>and<text:s/>accessibility<text:s/>of<text:s/>economic<text:s/>policy.</text:span></text:p>
      <text:p text:style-name="P72"><text:span text:style-name="T72_1"><text:s/></text:span></text:p>
      <text:p text:style-name="P73"><text:span text:style-name="T73_1">Economic<text:s/>journalism<text:s/></text:span><text:span text:style-name="T73_2">(</text:span><text:span text:style-name="T73_3">delivered<text:s/>through<text:s/></text:span><text:span text:style-name="T73_4">data<text:s/>use<text:s/>training<text:s/>for<text:s/>journalists,<text:s/></text:span><text:span text:style-name="T73_5">media<text:s/>sessions<text:s/></text:span><text:span text:style-name="T73_6">wit</text:span><text:span text:style-name="T73_7">h<text:s/>government<text:s/>officials,<text:s/>factchecking,<text:s/>analytical<text:s/>pieces<text:s/>–<text:s/>long<text:s/>reads,<text:s/></text:span><text:span text:style-name="T73_8">investigative<text:s/>materials,<text:s/>and<text:s/></text:span><text:span text:style-name="T73_9">multimedia<text:s/>content</text:span><text:span text:style-name="T73_10">)<text:s/></text:span><text:span text:style-name="T73_11">and<text:s/>targeted<text:s/>support<text:s/>to<text:s/>citizen<text:s/>monitoring<text:s/>of<text:s/>government<text:s/>po</text:span><text:span text:style-name="T73_12">licy<text:s/>delive</text:span><text:span text:style-name="T73_13">ry<text:s/>in<text:s/>Uzbekistan<text:s/>proved<text:s/></text:span><text:span text:style-name="T73_14">a<text:s/></text:span><text:span text:style-name="T73_15">pragmatic</text:span><text:span text:style-name="T73_16"><text:s/></text:span><text:span text:style-name="T73_17">adjustment<text:s/>of<text:s/>the<text:s/>ambition<text:s/>set<text:s/>in<text:s/>the<text:s/>Business<text:s/>Case<text:s/>to<text:s/>activate<text:s/>citizen<text:s/>demand<text:s/>for<text:s/>accountability</text:span><text:span text:style-name="T73_18"><text:s/>without<text:s/>compromising<text:s/>the<text:s/>programme<text:s/>objectives</text:span><text:span text:style-name="T73_19">.<text:s/>Data-driven<text:s/>reporting<text:s/>o</text:span><text:span text:style-name="T73_20">n<text:s/></text:span><text:span text:style-name="T73_21">sele</text:span><text:span text:style-name="T73_22">ct</text:span><text:span text:style-name="T73_23"><text:s/>policies<text:s/>remaine</text:span><text:span text:style-name="T73_24">d<text:s/></text:span><text:span text:style-name="T73_25">a<text:s/>good<text:s/>to</text:span><text:span text:style-name="T73_26">ol</text:span><text:span text:style-name="T73_27"><text:s/>to<text:s/>confront<text:s/>government<text:s/>policies<text:s/>without<text:s/>putting<text:s/>civil<text:s/>society<text:s/>partners<text:s/>at<text:s/>risk.</text:span></text:p>
      <text:p text:style-name="P74"><text:span text:style-name="T74_1"><text:s/></text:span></text:p>
      <text:p text:style-name="P75"><text:span text:style-name="T75_1">After<text:s/>years<text:s/>of<text:s/>effort<text:s/>building<text:s/>the<text:s/>programme<text:s/>comms<text:s/>and<text:s/>visibility,</text:span><text:span text:style-name="T75_2"><text:s/>EGED<text:s/>has<text:s/>become<text:s/>a<text:s/>recognisable<text:s/>brand<text:s/>among<text:s/></text:span><text:span text:style-name="T75_3">government<text:s/>counterparts<text:s/>and<text:s/>is<text:s/>now<text:s/>distinguished<text:s/>from<text:s/>those<text:s/>of<text:s/>the<text:s/>implementing<text:s/>partners.</text:span><text:span text:style-name="T75_4"><text:s/>This<text:s/>has<text:s/></text:span><text:span text:style-name="T75_5">direct</text:span><text:span text:style-name="T75_6"><text:s/>impact<text:s/>on<text:s/>the<text:s/>UK<text:s/>International<text:s/>Development<text:s/>visibility</text:span><text:span text:style-name="T75_7"><text:s/>–<text:s/></text:span><text:span text:style-name="T75_8">t</text:span><text:span text:style-name="T75_9">he</text:span><text:span text:style-name="T75_10">re<text:s/>is<text:s/>recognition<text:s/>among<text:s/>partner<text:s/>governments<text:s/>that<text:s/>the</text:span><text:span text:style-name="T75_11"><text:s/></text:span><text:span text:style-name="T75_12">assistance</text:span><text:span text:style-name="T75_13"><text:s/></text:span><text:span text:style-name="T75_14">received<text:s/></text:span><text:span text:style-name="T75_15">by<text:s/></text:span><text:span text:style-name="T75_16">the<text:s/>World<text:s/>Bank,<text:s/>DPI<text:s/>and<text:s/>other<text:s/>EGED<text:s/>implementing<text:s/>organisations<text:s/>comes<text:s/>from<text:s/>the<text:s/>UK.</text:span></text:p>
      <text:p text:style-name="P76"><text:span text:style-name="T76_1"><text:s/></text:span></text:p>
      <text:p text:style-name="P77"><text:span text:style-name="T77_1"><text:s/></text:span></text:p>
      <text:p text:style-name="P78"><text:span text:style-name="T78_1">Recommendations<text:s/>at<text:s/>the<text:s/>programme<text:s/>level<text:s/>for<text:s/>the<text:s/>year<text:s/>ahead:</text:span></text:p>
      <table:table table:style-name="Table4">
        <table:table-column table:style-name="Column15"/>
        <table:table-column table:style-name="Column16"/>
        <table:table-column table:style-name="Column17"/>
        <table:table-column table:style-name="Column18"/>
        <table:table-row table:style-name="Row9">
          <table:table-cell table:style-name="Cell38">
            <text:p text:style-name="P79"><text:span text:style-name="T79_1">No</text:span></text:p>
          </table:table-cell>
          <table:table-cell table:style-name="Cell39">
            <text:p text:style-name="P80"><text:span text:style-name="T80_1">Recommendation</text:span></text:p>
          </table:table-cell>
          <table:table-cell table:style-name="Cell40">
            <text:p text:style-name="P81"><text:span text:style-name="T81_1">Owner</text:span></text:p>
          </table:table-cell>
          <table:table-cell table:style-name="Cell41">
            <text:p text:style-name="P82"><text:span text:style-name="T82_1">Deadline</text:span></text:p>
          </table:table-cell>
        </table:table-row>
        <table:table-row table:style-name="Row10">
          <table:table-cell table:style-name="Cell42">
            <text:p text:style-name="P83"><text:span text:style-name="T83_1">1.</text:span></text:p>
          </table:table-cell>
          <table:table-cell table:style-name="Cell43">
            <text:p text:style-name="P84"><text:span text:style-name="T84_1">Time<text:s/>(no<text:s/>cost)<text:s/>extend<text:s/>the<text:s/>EGED<text:s/></text:span><text:span text:style-name="T84_2">to<text:s/>end<text:s/>2028</text:span><text:span text:style-name="T84_3"><text:s/></text:span><text:span text:style-name="T84_4">to<text:s/>achieve<text:s/>outcome-level<text:s/>results<text:s/>in<text:s/>policy<text:s/>support<text:s/>that<text:s/>started<text:s/>in<text:s/>FY<text:s/>2025/26<text:s/>and<text:s/>avoid<text:s/>gap<text:s/>to<text:s/>the<text:s/>successor<text:s/>programme.</text:span><text:span text:style-name="T84_5"><text:s/></text:span><text:span text:style-name="T84_6">The<text:s/>programme<text:s/>spend<text:s/>to<text:s/>date<text:s/>is<text:s/>only<text:s/></text:span><text:span text:style-name="T84_7">about<text:s/>80%<text:s/></text:span><text:span text:style-name="T84_8">of<text:s/>the<text:s/>approved<text:s/>budget</text:span><text:span text:style-name="T84_9"><text:s/>–<text:s/>hence,<text:s/>the<text:s/>EGED<text:s/>can<text:s/>continue<text:s/>spending</text:span><text:span text:style-name="T84_10">.<text:s/>The<text:s/>programme<text:s/></text:span><text:span text:style-name="T84_11">remai</text:span><text:span text:style-name="T84_12">n</text:span><text:span text:style-name="T84_13">s</text:span><text:span text:style-name="T84_14"><text:s/>strategically<text:s/>relevant<text:s/>to<text:s/>deliver<text:s/>the<text:s/>Central<text:s/>Asia<text:s/>Development<text:s/>Portfolio<text:s/>(see<text:s/>earlier)</text:span><text:span text:style-name="T84_15">.<text:s/></text:span><text:span text:style-name="T84_16">The<text:s/>gap<text:s/></text:span><text:span text:style-name="T84_17">between<text:s/>the<text:s/>EGED<text:s/>and<text:s/>successor<text:s/>programme<text:s/></text:span><text:span text:style-name="T84_18">risks<text:s/>losing<text:s/>momentum<text:s/>on<text:s/>reforms<text:s/>as<text:s/>Central<text:s/>Asian<text:s/>governments<text:s/>continue<text:s/></text:span><text:span text:style-name="T84_19">seeking</text:span><text:span text:style-name="T84_20"><text:s/>to<text:s/>expand<text:s/></text:span><text:span text:style-name="T84_21">economic<text:s/></text:span><text:span text:style-name="T84_22">partnership</text:span><text:span text:style-name="T84_23"><text:s/>with<text:s/>the<text:s/>UK.</text:span></text:p>
          </table:table-cell>
          <table:table-cell table:style-name="Cell44">
            <text:p text:style-name="P85"><text:span text:style-name="T85_1">FCDO</text:span></text:p>
          </table:table-cell>
          <table:table-cell table:style-name="Cell45">
            <text:p text:style-name="P86"><text:span text:style-name="T86_1">October<text:s/>2026</text:span></text:p>
          </table:table-cell>
        </table:table-row>
        <table:table-row table:style-name="Row11">
          <table:table-cell table:style-name="Cell46">
            <text:p text:style-name="P87"><text:span text:style-name="T87_1">2.</text:span></text:p>
          </table:table-cell>
          <table:table-cell table:style-name="Cell47">
            <text:p text:style-name="P88"><text:span text:style-name="T88_1">Maintain<text:s/>programme<text:s/>flexibility</text:span><text:span text:style-name="T88_2"><text:s/>to<text:s/>explore<text:s/>and/or<text:s/>support<text:s/>reforms<text:s/>in<text:s/>the<text:s/>policy<text:s/>areas<text:s/>of<text:s/>interest<text:s/>to<text:s/>Posts’<text:s/>Growth<text:s/>and/or<text:s/>Development<text:s/>Goals<text:s/>(e.g.<text:s/>capital<text:s/>markets,<text:s/>investor<text:s/>protection,<text:s/>AI<text:s/>governance)<text:s/>where<text:s/>other<text:s/>funding<text:s/>instruments<text:s/>are<text:s/>not<text:s/>available<text:s/>or<text:s/>applicable.</text:span></text:p>
          </table:table-cell>
          <table:table-cell table:style-name="Cell48">
            <text:p text:style-name="P89"><text:span text:style-name="T89_1">FCDO</text:span></text:p>
          </table:table-cell>
          <table:table-cell table:style-name="Cell49">
            <text:p text:style-name="P90"><text:span text:style-name="T90_1">Throughout<text:s/>the<text:s/>year</text:span></text:p>
          </table:table-cell>
        </table:table-row>
        <table:table-row table:style-name="Row12">
          <table:table-cell table:style-name="Cell50">
            <text:p text:style-name="P91"><text:span text:style-name="T91_1">3.</text:span></text:p>
          </table:table-cell>
          <table:table-cell table:style-name="Cell51">
            <text:p text:style-name="P92"><text:span text:style-name="T92_1">Subject<text:s/>to<text:s/>actioning<text:s/>the<text:s/>recommendation<text:s/>No<text:s/>1<text:s/>above,</text:span><text:span text:style-name="T92_2"><text:s/></text:span><text:span text:style-name="T92_3">i</text:span><text:span text:style-name="T92_4">dentify</text:span><text:span text:style-name="T92_5"><text:s/></text:span><text:span text:style-name="T92_6">resources</text:span><text:span text:style-name="T92_7"><text:s/>in<text:s/>FY<text:s/>2027/28<text:s/>programme<text:s/>budget<text:s/></text:span><text:span text:style-name="T92_8">for<text:s/>monitoring<text:s/>of<text:s/>institutional<text:s/>uptake<text:s/>of<text:s/>policy<text:s/>tools,<text:s/>outcome<text:s/>harvesting<text:s/>or<text:s/>other<text:s/>forms<text:s/>of<text:s/>evaluation</text:span><text:span text:style-name="T92_9"><text:s/>that<text:s/>will<text:s/>feed<text:s/>into<text:s/>PCR<text:s/>when<text:s/>it<text:s/>comes.</text:span></text:p>
          </table:table-cell>
          <table:table-cell table:style-name="Cell52">
            <text:p text:style-name="P93"><text:span text:style-name="T93_1">FCDO</text:span></text:p>
          </table:table-cell>
          <table:table-cell table:style-name="Cell53">
            <text:p text:style-name="P94"><text:span text:style-name="T94_1">March<text:s/>2027</text:span></text:p>
          </table:table-cell>
        </table:table-row>
      </table:table>
      <text:p text:style-name="P95"><text:span text:style-name="T95_1"><text:s/></text:span></text:p>
      <text:p text:style-name="P96"><text:span text:style-name="T96_1">Progress<text:s/>against<text:s/>the<text:s/>recommendations<text:s/>made<text:s/>in<text:s/>the<text:s/>last<text:s/>AR<text:s/>are<text:s/>as<text:s/>follows:<text:s/></text:span></text:p>
      <text:p text:style-name="P97"><text:span text:style-name="T97_1"><text:s/></text:span></text:p>
      <table:table table:style-name="Table5">
        <table:table-column table:style-name="Column19"/>
        <table:table-column table:style-name="Column20"/>
        <table:table-column table:style-name="Column21"/>
        <table:table-column table:style-name="Column22"/>
        <table:table-row table:style-name="Row13">
          <table:table-cell table:style-name="Cell54">
            <text:p text:style-name="P98"><text:span text:style-name="T98_1">No</text:span></text:p>
          </table:table-cell>
          <table:table-cell table:style-name="Cell55">
            <text:p text:style-name="P99"><text:span text:style-name="T99_1">Recommendation<text:s/>&amp;<text:s/>Progress</text:span></text:p>
          </table:table-cell>
          <table:table-cell table:style-name="Cell56">
            <text:p text:style-name="P100"><text:span text:style-name="T100_1">Owner</text:span></text:p>
          </table:table-cell>
          <table:table-cell table:style-name="Cell57">
            <text:p text:style-name="P101"><text:span text:style-name="T101_1">Achieved</text:span></text:p>
          </table:table-cell>
        </table:table-row>
        <table:table-row table:style-name="Row14">
          <table:table-cell table:style-name="Cell58">
            <text:p text:style-name="P102"><text:span text:style-name="T102_1">1.</text:span></text:p>
          </table:table-cell>
          <table:table-cell table:style-name="Cell59">
            <text:p text:style-name="P103"><text:span text:style-name="T103_1">Given<text:s/>the<text:s/>March<text:s/>2027<text:s/>end<text:s/>date,<text:s/>consider<text:s/>adding<text:s/>policy<text:s/>interventions<text:s/>that<text:s/>respond<text:s/>to<text:s/>the<text:s/>UK<text:s/>Embassies’<text:s/>priorities<text:s/>in<text:s/>Growth,<text:s/>Development,<text:s/>and<text:s/>Security.</text:span></text:p>
            <text:p text:style-name="P104"><text:span text:style-name="T104_1">Progress:</text:span><text:span text:style-name="T104_2"><text:s/>The<text:s/>following<text:s/>support<text:s/>was<text:s/>added:<text:s/>international<text:s/>dispute<text:s/>resolution<text:s/>based<text:s/>on<text:s/>the<text:s/>English<text:s/>Common<text:s/>Law<text:s/>(Kyrgyzstan)<text:s/>and<text:s/>sub-</text:span><text:span text:style-name="T104_3">national<text:s/>growth<text:s/>planning<text:s/>(Tajikistan).<text:s/>The<text:s/>following<text:s/>work<text:s/>streams<text:s/>were<text:s/>expanded:<text:s/>business<text:s/>licensing<text:s/>and<text:s/>inspection<text:s/>policy<text:s/>(Tajikistan);<text:s/>citizen<text:s/>monitoring<text:s/>of<text:s/>local<text:s/>budgets<text:s/>and<text:s/>Public-Private<text:s/>Projects<text:s/>(Uzbekistan).<text:s/></text:span></text:p>
          </table:table-cell>
          <table:table-cell table:style-name="Cell60">
            <text:p text:style-name="P105"><text:span text:style-name="T105_1">FCDO</text:span></text:p>
          </table:table-cell>
          <table:table-cell table:style-name="Cell61">
            <text:p text:style-name="P106"><text:span text:style-name="T106_1">YES</text:span></text:p>
            <text:p text:style-name="P107"><text:span text:style-name="T107_1"><text:s/></text:span></text:p>
            <text:p text:style-name="P108"><text:span text:style-name="T108_1"><text:s/></text:span></text:p>
          </table:table-cell>
        </table:table-row>
        <table:table-row table:style-name="Row15">
          <table:table-cell table:style-name="Cell62">
            <text:p text:style-name="P109"><text:span text:style-name="T109_1">2.</text:span></text:p>
          </table:table-cell>
          <table:table-cell table:style-name="Cell63">
            <text:p text:style-name="P110"><text:span text:style-name="T110_1">Complete<text:s/>the<text:s/>work<text:s/>streams<text:s/>that<text:s/>delivered<text:s/>the<text:s/>targets.</text:span></text:p>
            <text:p text:style-name="P111"><text:span text:style-name="T111_1">Progress:<text:s/></text:span><text:span text:style-name="T111_2">Three<text:s/>work<text:s/>streams<text:s/>were<text:s/>phased<text:s/>out:<text:s/>support<text:s/>to<text:s/>PFM<text:s/>(Uzbekistan),<text:s/>monitoring<text:s/>the<text:s/>policy<text:s/>delivery<text:s/>through<text:s/>the<text:s/>Delivery<text:s/>Unit<text:s/>(Uzbekistan),<text:s/>and<text:s/>sub-national<text:s/>development<text:s/>(Kyrgyzstan).</text:span></text:p>
            <text:p text:style-name="P112"><text:span text:style-name="T112_1"><text:s/></text:span></text:p>
          </table:table-cell>
          <table:table-cell table:style-name="Cell64">
            <text:p text:style-name="P113"><text:span text:style-name="T113_1">FCDO</text:span></text:p>
          </table:table-cell>
          <table:table-cell table:style-name="Cell65">
            <text:p text:style-name="P114"><text:span text:style-name="T114_1">YES</text:span></text:p>
          </table:table-cell>
        </table:table-row>
        <table:table-row table:style-name="Row16">
          <table:table-cell table:style-name="Cell66">
            <text:p text:style-name="P115"><text:span text:style-name="T115_1">3.</text:span></text:p>
          </table:table-cell>
          <table:table-cell table:style-name="Cell67">
            <text:p text:style-name="P116"><text:span text:style-name="T116_1">Consider<text:s/>continuing<text:s/>small,<text:s/>targeted<text:s/>pilots.</text:span></text:p>
            <text:p text:style-name="P117"><text:span text:style-name="T117_1">Progress</text:span><text:span text:style-name="T117_2">:<text:s/>Support<text:s/>to<text:s/>the<text:s/>English<text:s/>Common<text:s/>Law<text:s/>(Kyrgyzstan)<text:s/>and<text:s/>sub-national<text:s/>growth<text:s/>planning<text:s/>(Tajikistan)<text:s/>started<text:s/>as<text:s/>pilots</text:span><text:span text:style-name="T117_3"><text:s/></text:span><text:span text:style-name="T117_4">and<text:s/></text:span><text:span text:style-name="T117_5">expanded<text:s/></text:span><text:span text:style-name="T117_6">into<text:s/>policy<text:s/>support<text:s/>work.</text:span></text:p>
          </table:table-cell>
          <table:table-cell table:style-name="Cell68">
            <text:p text:style-name="P118"><text:span text:style-name="T118_1">FCDO</text:span></text:p>
          </table:table-cell>
          <table:table-cell table:style-name="Cell69">
            <text:p text:style-name="P119"><text:span text:style-name="T119_1">YES</text:span></text:p>
          </table:table-cell>
        </table:table-row>
        <table:table-row table:style-name="Row17">
          <table:table-cell table:style-name="Cell70">
            <text:p text:style-name="P120"><text:span text:style-name="T120_1">4.</text:span></text:p>
          </table:table-cell>
          <table:table-cell table:style-name="Cell71">
            <text:p text:style-name="P121"><text:span text:style-name="T121_1">Continue<text:s/>enhancing<text:s/>the<text:s/>visibility<text:s/>of<text:s/>EGED<text:s/>among<text:s/>government,<text:s/>civil<text:s/>society,<text:s/>and<text:s/>development<text:s/>partners.</text:span></text:p>
            <text:p text:style-name="P122"><text:span text:style-name="T122_1">Progress:</text:span><text:span text:style-name="T122_2"><text:s/>EGED<text:s/>Communication<text:s/>Plan<text:s/>is<text:s/>live;<text:s/>EGED<text:s/>website<text:s/>eged-ca.org<text:s/>functional;<text:s/>EGED<text:s/>country<text:s/>factsheets<text:s/>updated<text:s/>and<text:s/>disseminated<text:s/>at<text:s/>programme<text:s/>events;<text:s/>EGED<text:s/>programme<text:s/>and<text:s/>UK<text:s/>International<text:s/>Development<text:s/>logos<text:s/>are<text:s/>used<text:s/>in<text:s/>all<text:s/>public<text:s/>comms<text:s/>and<text:s/>events;<text:s/>the<text:s/>use<text:s/>of<text:s/>disclaimer<text:s/>by<text:s/>implementing<text:s/>partners<text:s/>is<text:s/>monitored<text:s/>by<text:s/>the<text:s/>programme<text:s/>team.</text:span></text:p>
          </table:table-cell>
          <table:table-cell table:style-name="Cell72">
            <text:p text:style-name="P123"><text:span text:style-name="T123_1">FCDO</text:span></text:p>
          </table:table-cell>
          <table:table-cell table:style-name="Cell73">
            <text:p text:style-name="P124"><text:span text:style-name="T124_1">YES</text:span></text:p>
          </table:table-cell>
        </table:table-row>
        <table:table-row table:style-name="Row18">
          <table:table-cell table:style-name="Cell74">
            <text:p text:style-name="P125"><text:span text:style-name="T125_1">5.</text:span></text:p>
          </table:table-cell>
          <table:table-cell table:style-name="Cell75">
            <text:p text:style-name="P126"><text:span text:style-name="T126_1">Design<text:s/>and<text:s/>start<text:s/>implementing<text:s/>the<text:s/>sustainability<text:s/>strategy<text:s/>for<text:s/>the<text:s/>transparency/accountability<text:s/>model<text:s/>used<text:s/>in<text:s/>the<text:s/>programme.</text:span></text:p>
            <text:p text:style-name="P127"><text:span text:style-name="T127_1">Progress</text:span><text:span text:style-name="T127_2">:<text:s/>Programme<text:s/>team<text:s/>will<text:s/>commission<text:s/>a<text:s/>review<text:s/>of<text:s/>the<text:s/>economic<text:s/>journalism<text:s/>sub-component<text:s/>in<text:s/>October/November<text:s/>2026.<text:s/>Its<text:s/>findings<text:s/>in<text:s/>combination<text:s/>with<text:s/>the<text:s/>evaluation<text:s/>of<text:s/>Pillar<text:s/>2<text:s/>in<text:s/>Tajikistan<text:s/>(performed<text:s/>in<text:s/>October<text:s/>2025)<text:s/>will<text:s/>inform<text:s/>the<text:s/>sustainability<text:s/>strategy.<text:s/></text:span></text:p>
          </table:table-cell>
          <table:table-cell table:style-name="Cell76">
            <text:p text:style-name="P128"><text:span text:style-name="T128_1">FCDO</text:span></text:p>
          </table:table-cell>
          <table:table-cell table:style-name="Cell77">
            <text:p text:style-name="P129"><text:span text:style-name="T129_1">PARTIAL</text:span></text:p>
          </table:table-cell>
        </table:table-row>
        <table:table-row table:style-name="Row19">
          <table:table-cell table:style-name="Cell78">
            <text:p text:style-name="P130"><text:span text:style-name="T130_1">6.</text:span></text:p>
          </table:table-cell>
          <table:table-cell table:style-name="Cell79">
            <text:p text:style-name="P131"><text:span text:style-name="T131_1">Given<text:s/>the<text:s/>governance<text:s/>trends<text:s/>in<text:s/>the<text:s/>past<text:s/>3<text:s/>years,<text:s/>future<text:s/>FCDO<text:s/>governance<text:s/>programming<text:s/>in<text:s/>the<text:s/>region<text:s/>should<text:s/>place<text:s/>emphasis<text:s/>on<text:s/>improving<text:s/>regulatory<text:s/>environment,<text:s/>transparency,<text:s/>and<text:s/>accountability<text:s/>of<text:s/>public<text:s/>policy.</text:span></text:p>
            <text:p text:style-name="P132"><text:span text:style-name="T132_1">Progress:</text:span><text:span text:style-name="T132_2"><text:s/>HoMs<text:s/>approved<text:s/>the<text:s/>high-level<text:s/>vision<text:s/>of<text:s/>the<text:s/>EGED<text:s/>successor<text:s/>programme.<text:s/>Programme<text:s/>design<text:s/>will<text:s/>start<text:s/>in<text:s/>2027.<text:s/></text:span></text:p>
          </table:table-cell>
          <table:table-cell table:style-name="Cell80">
            <text:p text:style-name="P133"><text:span text:style-name="T133_1">FCDO</text:span></text:p>
          </table:table-cell>
          <table:table-cell table:style-name="Cell81">
            <text:p text:style-name="P134"><text:span text:style-name="T134_1">PARTIAL</text:span></text:p>
          </table:table-cell>
        </table:table-row>
      </table:table>
      <text:p text:style-name="P135"/>
      <text:p text:style-name="P136"/>
      <text:h text:style-name="P137" text:outline-level="2"><text:span text:style-name="T137_1">B:<text:s/>THEORY<text:s/>OF<text:s/>CHANGE<text:s/>AND<text:s/>PROGRESS<text:s/>TOWARDS<text:s/>OUTCOMES</text:span></text:h>
      <text:p text:style-name="P138"/>
      <text:p text:style-name="P139"><text:span text:style-name="T139_1">Summarise<text:s/>the<text:s/>programme’s<text:s/></text:span><text:span text:style-name="T139_2"><text:a xlink:type="simple" xlink:href="https://fcogovuk.sharepoint.com/teams/prof/_layouts/15/Doc.aspx?OR=teams&amp;action=edit&amp;sourcedoc=%7bE730D961-222B-456A-A1B3-DE32308F404E%7d"><text:span text:style-name="T139_3">theory<text:s/>of<text:s/>change</text:span></text:a></text:span><text:span text:style-name="T139_4">,<text:s/>including<text:s/>any<text:s/>changes<text:s/>to<text:s/>outcome<text:s/>and<text:s/>impact<text:s/>indicators<text:s/>from<text:s/>the<text:s/>original<text:s/>business<text:s/>case.</text:span></text:p>
      <text:p text:style-name="P140"/>
      <text:p text:style-name="P141"><text:span text:style-name="T141_1">The<text:s/>EGED<text:s/>programme<text:s/>theory<text:s/>of<text:s/>change<text:s/>is<text:s/>as<text:s/>follows:</text:span></text:p>
      <text:p text:style-name="P142"><text:span text:style-name="T142_1">IF</text:span><text:span text:style-name="T142_2"><text:s/></text:span><text:span text:style-name="T142_3">EGED<text:s/>deploys<text:s/>technical<text:s/>expertise<text:s/>in<text:s/>response<text:s/>to<text:s/>requests<text:s/>from<text:s/></text:span><text:span text:style-name="T142_4">G</text:span><text:span text:style-name="T142_5">overnments<text:s/>of<text:s/>Kazakhstan,<text:s/>Kyrgyzstan,<text:s/>Tajikistan,<text:s/>and<text:s/>Uzbekistan<text:s/>to<text:s/>support<text:s/>the<text:s/>design/revision<text:s/>of<text:s/>select<text:s/>economic<text:s/>policies,</text:span></text:p>
      <text:p text:style-name="P143"><text:span text:style-name="T143_1">IF</text:span><text:span text:style-name="T143_2"><text:s/></text:span><text:span text:style-name="T143_3">the<text:s/>programme<text:s/>helps<text:s/>partner<text:s/>governments<text:s/>generate<text:s/>new<text:s/>and/or<text:s/>improve<text:s/>existing<text:s/>data<text:s/>and<text:s/>evidence<text:s/>into<text:s/>design/revision<text:s/>of<text:s/>select<text:s/>economic<text:s/>policies,</text:span></text:p>
      <text:p text:style-name="P144"><text:span text:style-name="T144_1">AND<text:s/>IF</text:span><text:span text:style-name="T144_2"><text:s/></text:span><text:span text:style-name="T144_3">the<text:s/>programme<text:s/>supports<text:s/>civil<text:s/>society<text:s/>to<text:s/>raise<text:s/>awareness<text:s/>about<text:s/>and<text:s/>monitor<text:s/>the<text:s/>delivery<text:s/>of<text:s/>select<text:s/>economic<text:s/>policies,</text:span></text:p>
      <text:p text:style-name="P145"><text:span text:style-name="T145_1">THEN</text:span><text:span text:style-name="T145_2">,<text:s/>the<text:s/>partner<text:s/>government<text:s/>ministries<text:s/>are<text:s/>able<text:s/>to<text:s/>design<text:s/>more<text:s/>effective<text:s/>policies<text:s/></text:span><text:span text:style-name="T145_3">AND<text:s/></text:span><text:span text:style-name="T145_4">civil<text:s/>society<text:s/>can<text:s/>constructively<text:s/>challenge<text:s/>governments<text:s/>on<text:s/>policy<text:s/>outcomes<text:s/></text:span><text:span text:style-name="T145_5">and<text:s/></text:span><text:span text:style-name="T145_6">AND</text:span><text:span text:style-name="T145_7"><text:s/>governments<text:s/></text:span><text:span text:style-name="T145_8">feel<text:s/>pressured<text:s/>by<text:s/>civil<text:s/>society<text:s/>for<text:s/>delivery<text:s/>of<text:s/></text:span><text:span text:style-name="T145_9">such<text:s/></text:span><text:span text:style-name="T145_10">policies,</text:span></text:p>
      <text:p text:style-name="P146"><text:span text:style-name="T146_1">THEN</text:span><text:span text:style-name="T146_2"><text:s/>economic<text:s/>policy<text:s/>is<text:s/>delivered<text:s/>transparently,<text:s/>making<text:s/>sure<text:s/>the<text:s/>outcomes<text:s/>make<text:s/>positive<text:s/>difference<text:s/>for<text:s/>the<text:s/>target<text:s/>populations,</text:span></text:p>
      <text:p text:style-name="P147"><text:span text:style-name="T147_1">THAT<text:s/>IN<text:s/>TURN</text:span><text:span text:style-name="T147_2">,<text:s/>will<text:s/>help<text:s/>countries<text:s/>to<text:s/>maintain<text:s/>stable<text:s/>and<text:s/>open<text:s/>economies<text:s/>allowing<text:s/>inclusive<text:s/>growth.</text:span></text:p>
      <text:p text:style-name="P148"><text:span text:style-name="T148_1">No<text:s/>changes<text:s/>were<text:s/>made<text:s/>to<text:s/>the<text:s/>outcome<text:s/>or<text:s/>impact<text:s/>indicators<text:s/>during<text:s/>the<text:s/>review<text:s/>period.<text:s/>The<text:s/>EGED<text:s/>recipient<text:s/>countries<text:s/>continue<text:s/>facing<text:s/>government<text:s/>capacity,<text:s/>effectiveness,<text:s/>and<text:s/>transparency<text:s/>challenges<text:s/>in<text:s/></text:span><text:span text:style-name="T148_2">turning<text:s/>ambitious<text:s/>goals<text:s/>of<text:s/>sustained<text:s/>and<text:s/>inclusive<text:s/>growth<text:s/>into<text:s/>reality.<text:s/></text:span><text:span text:style-name="T148_3">The<text:s/>governance<text:s/>gaps<text:s/>are<text:s/>caused<text:s/>by<text:s/>a<text:s/>lack<text:s/>of<text:s/>high-quality<text:s/>data,<text:s/>limited<text:s/>analytical<text:s/>capacity,<text:s/>an<text:s/>underdeveloped<text:s/>body<text:s/>of<text:s/>rigorous<text:s/>evidence,<text:s/>and<text:s/>low<text:s/>responsiveness<text:s/>and<text:s/>accountability<text:s/>of<text:s/>government<text:s/>institutions<text:s/>to<text:s/>citizens<text:s/>for<text:s/>policy<text:s/>outcomes.<text:s/>As<text:s/>a<text:s/>result,<text:s/></text:span><text:span text:style-name="T148_4">evidence</text:span><text:span text:style-name="T148_5">-based<text:s/>selection,<text:s/>design,<text:s/>and<text:s/>implementation<text:s/>of<text:s/>economic<text:s/>policy<text:s/>is<text:s/>not<text:s/>always<text:s/>a<text:s/>norm.<text:s/>These<text:s/>limitations<text:s/>also<text:s/>restrict<text:s/>citizens’<text:s/>ability<text:s/>to<text:s/>engage<text:s/>in<text:s/>public<text:s/>discourse<text:s/>and<text:s/>reduce<text:s/>policymakers’<text:s/>capacity<text:s/>to<text:s/>fully<text:s/>assess<text:s/>and<text:s/>internalize<text:s/>the<text:s/>social<text:s/>and<text:s/>economic<text:s/>impacts<text:s/>of<text:s/>their<text:s/>decisions.</text:span></text:p>
      <text:p text:style-name="P149"><text:span text:style-name="T149_1"><text:s/></text:span></text:p>
      <text:p text:style-name="P150"><text:span text:style-name="T150_1">The<text:s/>political<text:s/></text:span><text:span text:style-name="T150_2">and<text:s/>economic<text:s/>context<text:s/>in<text:s/>the<text:s/>EGED<text:s/>recipient<text:s/>countries<text:s/>often<text:s/>made<text:s/>the<text:s/>programme’s<text:s/>Reform<text:s/>Pillar</text:span><text:span text:style-name="T150_3"><text:note text:note-class="footnote"><text:note-citation/><text:note-body><text:p text:style-name="P151"><text:span text:style-name="T151_1"><text:s/></text:span><text:span text:style-name="T151_2">Pillar<text:s/>1<text:s/>that<text:s/>supports<text:s/>effective,<text:s/>evidence-informed<text:s/>design<text:s/>and<text:s/>delivery<text:s/>of<text:s/>economic<text:s/>policies.</text:span></text:p></text:note-body></text:note></text:span><text:span text:style-name="T151_3"><text:s/>progress,<text:s/>e.g.<text:s/>the<text:s/>Uzbek<text:s/>Government<text:s/>commitment<text:s/>to<text:s/>market<text:s/>economy,<text:s/>while<text:s/>making<text:s/>it<text:s/>challenging<text:s/>for<text:s/>the<text:s/>Accountability<text:s/>Pillar</text:span><text:span text:style-name="T151_4"><text:note text:note-class="footnote"><text:note-citation/><text:note-body><text:p text:style-name="P152"><text:span text:style-name="T152_1"><text:s/></text:span><text:span text:style-name="T152_2">Pillar<text:s/>2<text:s/>that<text:s/>supports<text:s/>CSOs<text:s/>and<text:s/>media<text:s/>to<text:s/>demand<text:s/>transparent<text:s/>and<text:s/>effective<text:s/>economic<text:s/>policy<text:s/>using<text:s/>data<text:s/>and<text:s/>evidence.</text:span></text:p></text:note-body></text:note></text:span><text:span text:style-name="T152_3"><text:s/>to<text:s/>deliver<text:s/>–<text:s/>all<text:s/>four<text:s/>countries<text:s/>subject<text:s/>civil<text:s/>society<text:s/>organisations<text:s/>to<text:s/>operate<text:s/>under<text:s/>strict<text:s/>government<text:s/>controls.</text:span><text:span text:style-name="T152_4"><text:note text:note-class="footnote"><text:note-citation/><text:note-body><text:p text:style-name="P153"><text:span text:style-name="T153_1"><text:s/></text:span><text:span text:style-name="T153_2">E.g.<text:s/>Foreign<text:s/>Agent<text:s/>Law<text:s/>in<text:s/>Kyrgyzstan<text:s/>labelling<text:s/>policy-related<text:s/>CSO<text:s/>activity<text:s/>as<text:s/>grounds<text:s/>to<text:s/>register<text:s/>them<text:s/>as<text:s/>foreign<text:s/>agents.</text:span></text:p></text:note-body></text:note></text:span><text:span text:style-name="T153_3"><text:s/>Still,<text:s/>the<text:s/>programme<text:s/>delivery<text:s/>to<text:s/>date<text:s/>confirms<text:s/>the<text:s/>validity<text:s/>of<text:s/>the<text:s/>current<text:s/>Theory<text:s/>of<text:s/>Change</text:span><text:span text:style-name="T153_4"><text:note text:note-class="footnote"><text:note-citation/><text:note-body><text:p text:style-name="P154"><text:span text:style-name="T154_1"><text:s/></text:span><text:span text:style-name="T154_2">The<text:s/>programme<text:s/>Theory<text:s/>of<text:s/>Change<text:s/>went<text:s/>through<text:s/>light<text:s/>touch<text:s/>revision<text:s/>in<text:s/>late<text:s/>2023<text:s/>following<text:s/>the<text:s/>2023<text:s/>Annual<text:s/>Review.</text:span></text:p></text:note-body></text:note></text:span><text:span text:style-name="T154_3">:<text:s/></text:span><text:span text:style-name="T154_4">economic<text:s/>growth<text:s/>is<text:s/>more<text:s/>resilient<text:s/>and<text:s/>inclusive<text:s/>when<text:s/>government<text:s/>economic<text:s/>policy<text:s/>is<text:s/>driven<text:s/>by<text:s/>evidence,<text:s/>reforms<text:s/>are<text:s/>communicated<text:s/>to<text:s/>the<text:s/>public,<text:s/>and<text:s/>the<text:s/>public<text:s/>scrutinises<text:s/>the<text:s/>policy<text:s/>delivery</text:span><text:span text:style-name="T154_5">.</text:span><text:span text:style-name="T154_6"><text:s/></text:span><text:span text:style-name="T154_7">A</text:span><text:span text:style-name="T154_8"><text:s/>vivid<text:s/>example<text:s/>of</text:span><text:span text:style-name="T154_9"><text:s/>this<text:s/>is<text:s/>the<text:s/>sub-national<text:s/>development<text:s/>planning<text:s/>reform<text:s/>in<text:s/>the<text:s/>Kyrgyz<text:s/>Republic.</text:span><text:span text:style-name="T154_10"><text:s/>Pre-2020<text:s/></text:span><text:span text:style-name="T154_11"><text:note text:note-class="footnote"><text:note-citation/><text:note-body><text:p text:style-name="P155"><text:span text:style-name="T155_1"><text:s/></text:span><text:span text:style-name="T155_2">E.g.<text:s/>the<text:s/>government<text:s/>announcing<text:s/>Years<text:s/>of<text:s/>Regional<text:s/>Development<text:s/>and<text:s/>regular<text:s/>tossing<text:s/>of<text:s/></text:span><text:span text:style-name="T155_3">heads<text:s/>of<text:s/>local<text:s/>administrations.</text:span></text:p></text:note-body></text:note></text:span><text:span text:style-name="T155_4">￼</text:span><text:span text:style-name="T155_5"><text:s/></text:span><text:span text:style-name="T155_6">failed<text:s/></text:span><text:span text:style-name="T155_7">to</text:span><text:span text:style-name="T155_8"><text:s/></text:span><text:span text:style-name="T155_9">catalyse<text:s/></text:span><text:span text:style-name="T155_10">locally-led</text:span><text:span text:style-name="T155_11"><text:s/>gr</text:span><text:span text:style-name="T155_12">owth</text:span><text:span text:style-name="T155_13"><text:s/>and<text:s/>reduce<text:s/>dependence<text:s/>on<text:s/></text:span><text:span text:style-name="T155_14">subsidies<text:s/>from<text:s/>the<text:s/>national<text:s/>budget.<text:s/></text:span><text:span text:style-name="T155_15">Lack<text:s/>of<text:s/>data-driven<text:s/>approach,</text:span><text:span text:style-name="T155_16"><text:s/>outdates<text:s/>planning<text:s/>tool<text:s/>kit</text:span><text:span text:style-name="T155_17">,<text:s/>and<text:s/>limited<text:s/>powers<text:s/>and<text:s/>capacity<text:s/>of<text:s/></text:span><text:span text:style-name="T155_18">local<text:s/>governments</text:span><text:span text:style-name="T155_19">/communities</text:span><text:span text:style-name="T155_20"><text:s/>to<text:s/>set<text:s/></text:span><text:span text:style-name="T155_21">priorities<text:s/></text:span><text:span text:style-name="T155_22">and<text:s/></text:span><text:span text:style-name="T155_23">raise<text:s/></text:span><text:span text:style-name="T155_24"><text:note text:note-class="footnote"><text:note-citation/><text:note-body><text:p text:style-name="P156"><text:span text:style-name="T156_1"><text:s/></text:span><text:span text:style-name="T156_2">See<text:s/></text:span><text:span text:style-name="T156_3">f</text:span><text:span text:style-name="T156_4">o</text:span><text:span text:style-name="T156_5">r</text:span><text:span text:style-name="T156_6"><text:s/>details</text:span><text:span text:style-name="T156_7">:</text:span><text:span text:style-name="T156_8"><text:s/></text:span><text:span text:style-name="T156_9"><text:a xlink:type="simple" xlink:href="https://vap.kg/ru/press_room/news/full/1144.html"><text:span text:style-name="T156_10">Управление<text:s/>развитием<text:s/>регионов<text:s/>в<text:s/>Кыргызстане:<text:s/>Что<text:s/>требует<text:s/>улучшения?</text:span></text:a></text:span><text:span text:style-name="T156_11"><text:s/>O</text:span><text:span text:style-name="T156_12">r</text:span><text:span text:style-name="T156_13"><text:s/></text:span><text:span text:style-name="T156_14"><text:a xlink:type="simple" xlink:href="https://longreads.cabar.asia/regions_eng"><text:span text:style-name="T156_15">Why<text:s/>do<text:s/>Kyrgyzstan’s<text:s/>regions<text:s/>remain<text:s/>undeveloped?</text:span></text:a></text:span></text:p></text:note-body></text:note></text:span><text:span text:style-name="T156_16">impediments.</text:span><text:span text:style-name="T156_17">￼</text:span><text:span text:style-name="T156_18"><text:s/>The<text:s/>EGED<text:s/>programme<text:s/></text:span><text:span text:style-name="T156_19">support<text:s/>targeted<text:s/>these<text:s/>bottlenecks</text:span><text:span text:style-name="T156_20">.<text:s/>The<text:s/>result<text:s/>–<text:s/>a<text:s/>revised<text:s/>system<text:s/>that<text:s/>already<text:s/>delivers<text:s/>growth,<text:s/>much<text:s/>aspired<text:s/>for<text:s/>in<text:s/>the<text:s/>past<text:s/></text:span><text:span text:style-name="T156_21">government<text:s/></text:span><text:span text:style-name="T156_22">attempts.</text:span></text:p>
      <text:p text:style-name="P157"/>
      <text:p text:style-name="P158"><text:span text:style-name="T158_1">Describe<text:s/>where<text:s/>the<text:s/>programme<text:s/>is<text:s/>on/off<text:s/>track<text:s/>to<text:s/>contribute<text:s/>to<text:s/>the<text:s/>expected<text:s/>outcomes<text:s/>and<text:s/>impact.<text:s/>What<text:s/>action<text:s/>is<text:s/>planned<text:s/>in<text:s/>the<text:s/>year<text:s/>ahead?</text:span><text:span text:style-name="T158_2"><text:s/></text:span></text:p>
      <text:p text:style-name="P159"/>
      <text:p text:style-name="P160"><text:span text:style-name="T160_1">The<text:s/>programme<text:s/>remains<text:s/>on<text:s/>track<text:s/>to<text:s/>deliver<text:s/>its<text:s/>expected<text:s/>outcomes<text:s/>–<text:s/>see<text:s/>below<text:s/>examples<text:s/>of<text:s/>the<text:s/></text:span><text:span text:style-name="T160_2">progression<text:s/>from<text:s/>analytics<text:s/>and<text:s/>advisory<text:s/>assistance<text:s/>to<text:s/>policy<text:s/>change</text:span><text:span text:style-name="T160_3">.<text:s/></text:span></text:p>
      <text:p text:style-name="P161"><text:span text:style-name="T161_1"><text:s/></text:span></text:p>
      <text:p text:style-name="P162"><text:span text:style-name="T162_1">There<text:s/>was<text:s/>emerging<text:s/>evidence<text:s/>in<text:s/>Kyrgyzstan<text:s/>that<text:s/>the<text:s/>past<text:s/>years<text:s/>of<text:s/>EGED<text:s/>support<text:s/>to<text:s/>sub-national<text:s/>development<text:s/>planning<text:s/>helped<text:s/>(i)<text:s/>institutionalise<text:s/>the<text:s/>use<text:s/>of<text:s/>data<text:s/>to<text:s/>formulate<text:s/>municipality<text:s/>and<text:s/>district<text:s/>Socio</text:span><text:span text:style-name="T162_2">-Economic<text:s/>Development<text:s/>Plans,<text:s/>and<text:s/>(ii)<text:s/>catalyze<text:s/></text:span><text:span text:style-name="T162_3">new<text:s/>investments,<text:s/>jobs,<text:s/>and<text:s/>new<text:s/>businesses.<text:s/>Our<text:s/>programme<text:s/>support<text:s/>has<text:s/>also<text:s/>informed<text:s/>the<text:s/>policy<text:s/>changes<text:s/></text:span><text:span text:style-name="T162_4">on<text:s/>equitable<text:s/>sub-national<text:s/>development<text:s/></text:span><text:span text:style-name="T162_5">known<text:s/>as<text:s/>‘prior<text:s/>actions’<text:s/></text:span><text:span text:style-name="T162_6">in<text:s/>the<text:s/>$101M<text:s/>IDA</text:span><text:span text:style-name="T162_7"><text:note text:note-class="footnote"><text:note-citation/><text:note-body><text:p text:style-name="P163"><text:span text:style-name="T163_1"><text:s/>International<text:s/>Development<text:s/>Association.</text:span></text:p></text:note-body></text:note></text:span><text:span text:style-name="T163_2">-funded<text:s/>First<text:s/></text:span><text:span text:style-name="T163_3">Sustainable<text:s/>and<text:s/>Inclusive<text:s/>Growth<text:s/>Development<text:s/>Policy<text:s/>Operation<text:s/>(DPO)<text:s/>for<text:s/>the<text:s/>Kyrgyz<text:s/>Republic.</text:span><text:span text:style-name="T163_4"><text:note text:note-class="footnote"><text:note-citation/><text:note-body><text:p text:style-name="P164"><text:span text:style-name="T164_1"><text:s/></text:span><text:span text:style-name="T164_2">DPO<text:s/>was<text:s/>approved<text:s/>in<text:s/>June<text:s/>2025;<text:s/>see<text:s/>detail<text:s/>here<text:s/>-<text:s/></text:span><text:span text:style-name="T164_3"><text:a xlink:type="simple" xlink:href="https://documents1.worldbank.org/curated/en/099052925110024475/pdf/BOSIB-84abe263-a50f-4df2-b78d-0244b85ad3bb.pdf"><text:span text:style-name="T164_4">World<text:s/>Bank<text:s/>Document</text:span></text:a></text:span></text:p></text:note-body></text:note></text:span><text:span text:style-name="T164_5"><text:s/></text:span><text:span text:style-name="T164_6">EGED<text:s/></text:span><text:span text:style-name="T164_7">assistance<text:s/>also</text:span><text:span text:style-name="T164_8"><text:s/>informed<text:s/>‘prior<text:s/>actions’<text:s/>on<text:s/>sub-national<text:s/>development<text:s/>and<text:s/>business<text:s/>regulatory<text:s/>environment<text:s/>in<text:s/>the<text:s/>Second<text:s/></text:span><text:span text:style-name="T164_9">Sustainable<text:s/>and<text:s/>Inclusive<text:s/>Growth<text:s/></text:span><text:span text:style-name="T164_10">DPO</text:span><text:span text:style-name="T164_11"><text:note text:note-class="footnote"><text:note-citation/><text:note-body><text:p text:style-name="P165"><text:span text:style-name="T165_1"><text:s/></text:span><text:span text:style-name="T165_2">DPO<text:s/>was<text:s/>approved<text:s/>in<text:s/>June<text:s/>2026;<text:s/>see<text:s/>detail<text:s/>here<text:s/>-<text:s/></text:span><text:span text:style-name="T165_3"><text:a xlink:type="simple" xlink:href="https://documents1.worldbank.org/curated/en/099051726032513661/pdf/P510257-4e5d39b3-bc16-497b-ae64-ded2309b7708.pdf"><text:span text:style-name="T165_4">P510257-4e5d39b3-bc16-497b-ae64-ded2309b7708.pdf</text:span></text:a></text:span></text:p></text:note-body></text:note></text:span><text:span text:style-name="T165_5">,<text:s/>which<text:s/>unlocked<text:s/>a<text:s/>$50<text:s/>million<text:s/>credit<text:s/>and<text:s/>$200<text:s/>million<text:s/>Policy<text:s/>Based<text:s/>Guarantee<text:s/>(PBG)<text:s/>to<text:s/>the<text:s/>Government<text:s/>of<text:s/>Kyrgyzstan.</text:span></text:p>
      <text:p text:style-name="P166"><text:span text:style-name="T166_1"><text:s/></text:span></text:p>
      <text:p text:style-name="P167"><text:span text:style-name="T167_1">In<text:s/>Tajikistan,<text:s/>the<text:s/>year<text:s/>under<text:s/>review<text:s/>saw<text:s/>new<text:s/>diagnostics<text:s/>that<text:s/>have<text:s/>or<text:s/>will<text:s/>offer<text:s/>recommended<text:s/>policy<text:s/>changes<text:s/>–<text:s/></text:span><text:span text:style-name="T167_2"><text:a xlink:type="simple" xlink:href="https://www.worldbank.org/en/country/tajikistan/publication/poverty-and-equity-assessment"><text:span text:style-name="T167_3">Poverty<text:s/>and<text:s/>Equity<text:s/>Assessment</text:span></text:a></text:span><text:span text:style-name="T167_4">,<text:s/>Business<text:s/>Licensing<text:s/>and<text:s/>Inspection<text:s/>Maturity<text:s/>Assessment</text:span><text:span text:style-name="T167_5"><text:note text:note-class="footnote"><text:note-citation/><text:note-body><text:p text:style-name="P168"><text:span text:style-name="T168_1"><text:s/></text:span><text:span text:style-name="T168_2">Final<text:s/>draft<text:s/>is<text:s/>expected<text:s/>to<text:s/>be<text:s/>released<text:s/>in<text:s/>end<text:s/>August<text:s/>2026.</text:span></text:p></text:note-body></text:note></text:span><text:span text:style-name="T168_3">,<text:s/>Public<text:s/>Expenditure<text:s/>and<text:s/>Financial<text:s/>Accountability<text:s/>Assessment</text:span><text:span text:style-name="T168_4"><text:note text:note-class="footnote"><text:note-citation/><text:note-body><text:p text:style-name="P169"><text:span text:style-name="T169_1"><text:s/></text:span><text:span text:style-name="T169_2">PEFA<text:s/>findings<text:s/>and<text:s/>recommended<text:s/>policy<text:s/>actions<text:s/>expected<text:s/>by<text:s/>December<text:s/>2026.</text:span></text:p></text:note-body></text:note></text:span><text:span text:style-name="T169_3">,<text:s/>and<text:s/>sub-national<text:s/>development<text:s/>planning<text:s/>review</text:span><text:span text:style-name="T169_4"><text:note text:note-class="footnote"><text:note-citation/><text:note-body><text:p text:style-name="P170"><text:span text:style-name="T170_1"><text:s/></text:span><text:span text:style-name="T170_2">The<text:s/>review<text:s/>was<text:s/>discussed<text:s/>in<text:s/>early<text:s/>June<text:s/>2026<text:s/>-<text:s/></text:span><text:span text:style-name="T170_3"><text:a xlink:type="simple" xlink:href="https://eged-ca.org/en/2026/06/the-local-economic-development-through-multi-stakeholder-partnership/"><text:span text:style-name="T170_4">The<text:s/>Local<text:s/>Economic<text:s/>Development<text:s/>Through<text:s/>Multi-Stakeholder<text:s/>Partnership<text:s/>–<text:s/>EGED<text:s/>CA</text:span></text:a></text:span></text:p></text:note-body></text:note></text:span><text:span text:style-name="T170_5">.<text:s/></text:span><text:span text:style-name="T170_6">The<text:s/>EGED<text:s/>support<text:s/>of<text:s/>the<text:s/>past<text:s/>years<text:s/>had<text:s/>already<text:s/>informed<text:s/>the<text:s/>policy<text:s/>changes<text:s/>in<text:s/>the<text:s/>$50M<text:s/>Resilient<text:s/>and<text:s/>Sustainable<text:s/>Tajikistan<text:s/>DPO</text:span><text:span text:style-name="T170_7"><text:note text:note-class="footnote"><text:note-citation/><text:note-body><text:p text:style-name="P171"><text:span text:style-name="T171_1"><text:s/></text:span><text:span text:style-name="T171_2">DPO<text:s/>was<text:s/>approved<text:s/>in<text:s/>December<text:s/>2022;<text:s/>see<text:s/>detail<text:s/>here<text:s/>-<text:s/></text:span><text:span text:style-name="T171_3"><text:a xlink:type="simple" xlink:href="https://documents1.worldbank.org/curated/en/099420012132221562/pdf/BOSIB0cbce432007b093ba01dab8e1a9213.pdf"><text:span text:style-name="T171_4">World<text:s/>Bank<text:s/>Document</text:span></text:a></text:span></text:p></text:note-body></text:note></text:span><text:span text:style-name="T171_5"><text:s/>and<text:s/>at<text:s/>least<text:s/>two<text:s/>multi-million<text:s/>World<text:s/>Bank<text:s/>projects<text:s/>including<text:s/></text:span><text:span text:style-name="T171_6">(i)<text:s/></text:span><text:span text:style-name="T171_7"><text:a xlink:type="simple" xlink:href="https://www.worldbank.org/en/news/press-release/2023/03/24/tajikistan-to-modernize-its-social-protection-systems-to-better-support-citizens-with-world-bank-assistance"><text:span text:style-name="T171_8">Social<text:s/>Protection<text:s/>Modernization<text:s/>and<text:s/>Economic<text:s/>Inclusion<text:s/>Project</text:span></text:a></text:span><text:span text:style-name="T171_9">,<text:s/>and<text:s/>(ii)<text:s/></text:span><text:span text:style-name="T171_10"><text:a xlink:type="simple" xlink:href="https://www.worldbank.org/en/country/tajikistan/brief/parwona"><text:span text:style-name="T171_11">PARWONA<text:s/>project</text:span></text:a></text:span><text:span text:style-name="T171_12"><text:s/>funded<text:s/>through<text:s/>the<text:s/></text:span><text:span text:style-name="T171_13"><text:a xlink:type="simple" xlink:href="https://www.worldbank.org/en/programs/umbrellafacilityforgenderequality"><text:span text:style-name="T171_14">Umbrella<text:s/>Facility<text:s/>for<text:s/>Gender<text:s/>Equality</text:span></text:a></text:span><text:span text:style-name="T171_15">.</text:span></text:p>
      <text:p text:style-name="P172"><text:span text:style-name="T172_1"><text:s/></text:span></text:p>
      <text:p text:style-name="P173"><text:span text:style-name="T173_1">In<text:s/>Uzbekistan</text:span><text:span text:style-name="T173_2">,</text:span><text:span text:style-name="T173_3"><text:s/>there<text:s/>was<text:s/>a<text:s/>mix<text:s/>of<text:s/>policy<text:s/>advice<text:s/>uptake<text:s/>and<text:s/>new<text:s/>recommended<text:s/>actions.<text:s/>The<text:s/>year<text:s/>under<text:s/>review<text:s/></text:span><text:span text:style-name="T173_4">saw<text:s/>the<text:s/>introduction<text:s/>of<text:s/>result-oriented<text:s/>governance<text:s/>in<text:s/>regional<text:s/>administrations<text:s/>–<text:s/>khokimiyats</text:span><text:span text:style-name="T173_5"><text:note text:note-class="footnote"><text:note-citation/><text:note-body><text:p text:style-name="P174"><text:span text:style-name="T174_1"><text:s/></text:span><text:span text:style-name="T174_2">Through<text:s/>the<text:s/>President’s<text:s/>decree<text:s/>N:186.</text:span></text:p></text:note-body></text:note></text:span><text:span text:style-name="T174_3"><text:s/>based<text:s/>on<text:s/>recommendations<text:s/>submitted<text:s/>through<text:s/>the<text:s/>World<text:s/>Bank<text:s/>on<text:s/>sub-national<text:s/>budget<text:s/>preparation.<text:s/>Policy<text:s/>advice<text:s/>went<text:s/>to<text:s/>the<text:s/>Government<text:s/>of<text:s/>Uzbekistan<text:s/>to<text:s/>enhance<text:s/>competition<text:s/>and<text:s/>fairness<text:s/>between<text:s/>SOEs<text:s/>and<text:s/>private<text:s/>sector.<text:s/>The<text:s/>latter’s<text:s/>uptake<text:s/>is<text:s/>expected<text:s/>later<text:s/>in<text:s/>FY<text:s/>2026/27<text:s/>in<text:s/>the<text:s/>government’s<text:s/>new<text:s/>privatization<text:s/>of<text:s/>state<text:s/>assets<text:s/>plan<text:s/>until<text:s/>2030.</text:span></text:p>
      <text:p text:style-name="P175"><text:span text:style-name="T175_1"><text:s/></text:span></text:p>
      <text:p text:style-name="P176"><text:span text:style-name="T176_1">Programme<text:s/>impact<text:s/>is<text:s/>measured<text:s/>through<text:s/>the<text:s/>World<text:s/>Bank<text:s/>Worldwide<text:s/>Governance<text:s/>Indicators<text:s/>on<text:s/>regulatory<text:s/>quality<text:s/>(RQ),<text:s/>government<text:s/>effectiveness<text:s/>(GE)<text:s/>and<text:s/>voice<text:s/>and<text:s/>accountability<text:s/>(VA).<text:s/>The<text:s/>scale<text:s/>runs<text:s/>from<text:s/>-2.5<text:s/>(worst<text:s/>possible<text:s/>score)<text:s/>to<text:s/>2.5<text:s/>(best<text:s/>possible<text:s/>score).<text:s/>The<text:s/>baseline<text:s/>is<text:s/>the<text:s/>ranking<text:s/>in<text:s/>2020.<text:s/>There<text:s/>has<text:s/>been<text:s/>a<text:s/>notable<text:s/>improvement<text:s/>on<text:s/>both<text:s/>the<text:s/>regulatory<text:s/>quality<text:s/>and<text:s/>government<text:s/>effectiveness<text:s/>outcomes<text:s/>in<text:s/>recent<text:s/>years.<text:s/>The<text:s/>World<text:s/>Governance<text:s/>Indicators<text:s/>published<text:s/>in<text:s/>2025<text:s/>(based<text:s/>on<text:s/>2024<text:s/>data)<text:s/>show<text:s/>improvement<text:s/>in<text:s/>regulatory<text:s/>quality<text:s/>between<text:s/>2023<text:s/>and<text:s/>2024<text:s/>across<text:s/>all<text:s/>countries,<text:s/>with<text:s/>the<text:s/>biggest<text:s/>improvements<text:s/>in<text:s/>Tajikistan<text:s/>(from<text:s/>-0.84<text:s/>to<text:s/>-0.76)<text:s/>and<text:s/>Uzbekistan<text:s/>(from<text:s/>-0.67<text:s/>to<text:s/>-0.53).<text:s/>A<text:s/>similar<text:s/>improvement<text:s/>is<text:s/>observed<text:s/>on<text:s/>the<text:s/>government<text:s/>effectiveness<text:s/>indicator<text:s/>across<text:s/>all<text:s/>countries<text:s/>except<text:s/>in<text:s/>Kazakhstan<text:s/>where<text:s/>it<text:s/>remained<text:s/>flat.<text:s/>However,<text:s/>only<text:s/>in<text:s/>Kazakhstan<text:s/>was<text:s/>an<text:s/>improvement<text:s/>in<text:s/>voice<text:s/>and<text:s/>accountability<text:s/>registered<text:s/>between<text:s/>2023<text:s/>and<text:s/>2024,<text:s/>with<text:s/>no<text:s/>change<text:s/>in<text:s/>Uzbekistan<text:s/>and<text:s/>a<text:s/>deterioration<text:s/>in<text:s/>both<text:s/>Kyrgyzstan<text:s/>and<text:s/>Tajikistan.<text:s/>This<text:s/>pattern<text:s/>shows<text:s/>improvements<text:s/>on<text:s/>the<text:s/>economic<text:s/>policy<text:s/>making<text:s/>and<text:s/>public<text:s/>service<text:s/>delivery<text:s/>front,<text:s/>but<text:s/>not<text:s/>so<text:s/>much<text:s/>on<text:s/>voice<text:s/>and<text:s/>accountability.</text:span></text:p>
      <text:p text:style-name="P177"><text:span text:style-name="T177_1"><text:s/></text:span></text:p>
      <text:p text:style-name="P178"><draw:frame svg:x="0cm" svg:y="0cm" svg:width="5.424cm" svg:height="6.535cm" draw:style-name="FR1" text:anchor-type="as-char" draw:z-index="0"><draw:image xlink:href="Pictures/image1.png" xlink:type="simple" xlink:show="embed" xlink:actuate="onLoad"/></draw:frame><draw:frame svg:x="0cm" svg:y="0cm" svg:width="4.974cm" svg:height="6.535cm" draw:style-name="FR2" text:anchor-type="as-char" draw:z-index="0"><draw:image xlink:href="Pictures/image2.png" xlink:type="simple" xlink:show="embed" xlink:actuate="onLoad"/></draw:frame><draw:frame svg:x="0cm" svg:y="0cm" svg:width="5.331cm" svg:height="6.587cm" draw:style-name="FR3" text:anchor-type="as-char" draw:z-index="0"><draw:image xlink:href="Pictures/image3.png" xlink:type="simple" xlink:show="embed" xlink:actuate="onLoad"/></draw:frame></text:p>
      <text:p text:style-name="P179"><text:span text:style-name="T179_1"><text:s/></text:span></text:p>
      <text:p text:style-name="P180"><text:span text:style-name="T180_1">Source:<text:s/>World<text:s/>Governance<text:s/>Indicators<text:s/>2024;<text:s/>Note:<text:s/>Data<text:s/>for<text:s/>2025<text:s/>is<text:s/>not<text:s/>yet<text:s/>available.</text:span></text:p>
      <text:p text:style-name="P181"><text:span text:style-name="T181_1"><text:s/></text:span></text:p>
      <text:p text:style-name="P182"/>
      <text:p text:style-name="P183"><text:span text:style-name="T183_1">For<text:s/>FY<text:s/>2026/27<text:s/>the<text:s/>programme<text:s/>has<text:s/>prioritised<text:s/>four<text:s/>areas<text:s/>with<text:s/>concrete<text:s/>country-specific<text:s/>work<text:s/>streams<text:s/>beneath<text:s/>each:<text:s/>(i)<text:s/>reducing<text:s/>state<text:s/>presence<text:s/>in<text:s/>economy,<text:s/>(ii)<text:s/>improving<text:s/>the<text:s/>regulatory<text:s/>business<text:s/>environment,<text:s/>(iii)<text:s/>supporting<text:s/>transparency<text:s/>in<text:s/>extractives<text:s/>sector,<text:s/>and<text:s/>(iv)<text:s/>sub-national<text:s/>growth.<text:s/>The<text:s/>programme<text:s/>has<text:s/>still<text:s/>room<text:s/>to<text:s/>take<text:s/>in<text:s/>additional<text:s/>work<text:s/>streams,<text:s/>e.g.<text:s/>around<text:s/>investor<text:s/>protection,<text:s/>capital<text:s/>markets<text:s/>or<text:s/>else.</text:span><text:span text:style-name="T183_2"><text:note text:note-class="footnote"><text:note-citation/><text:note-body><text:p text:style-name="P184"><text:span text:style-name="T184_1"><text:s/></text:span><text:span text:style-name="T184_2">See<text:s/>Section<text:s/>A<text:s/>for<text:s/>recommendations<text:s/>for<text:s/>the<text:s/>year<text:s/>ahead<text:s/>–<text:s/>the<text:s/>programme<text:s/>shall<text:s/>remain<text:s/>flexible<text:s/>to<text:s/>support<text:s/>reforms<text:s/>in<text:s/>the<text:s/>policy<text:s/>areas<text:s/>of<text:s/>interest<text:s/>to<text:s/>Posts’<text:s/>Growth<text:s/>and/or<text:s/>Development<text:s/>Goals.</text:span></text:p></text:note-body></text:note></text:span></text:p>
      <text:p text:style-name="P185"/>
      <text:p text:style-name="P186"/>
      <text:p text:style-name="P187"><text:span text:style-name="T187_1">Justify<text:s/>whether<text:s/>the<text:s/>programme<text:s/>should<text:s/>continue,<text:s/>based<text:s/>on<text:s/>its<text:s/>own<text:s/>merits<text:s/>and<text:s/>in<text:s/>the<text:s/>context<text:s/>of<text:s/>the<text:s/>wider<text:s/>portfolio</text:span></text:p>
      <text:p text:style-name="P188"/>
      <text:p text:style-name="P189"><text:span text:style-name="T189_1">The<text:s/></text:span><text:span text:style-name="T189_2">programme</text:span><text:span text:style-name="T189_3"><text:s/>should<text:s/>continue.<text:s/>It<text:s/>occupies<text:s/>a<text:s/>distinct<text:s/>niche<text:s/>within<text:s/></text:span><text:span text:style-name="T189_4">the<text:s/>FCDO</text:span><text:span text:style-name="T189_5"><text:s/>regional<text:s/>ODA<text:s/>baseline<text:s/>portfolio.<text:s/>Progress<text:s/>has<text:s/>been<text:s/>steady<text:s/>across<text:s/>various<text:s/>policy<text:s/>areas,<text:s/>moving<text:s/>from<text:s/>analytics<text:s/>to<text:s/>using<text:s/>new<text:s/>policy<text:s/>tools<text:s/>and<text:s/>changing<text:s/>policies.<text:s/>By<text:s/>tack</text:span><text:span text:style-name="T189_6">l</text:span><text:span text:style-name="T189_7">ing<text:s/>policy<text:s/>making,<text:s/>accountability<text:s/>for<text:s/>and<text:s/>effective<text:s/>communication<text:s/>of<text:s/>reforms,<text:s/>the<text:s/></text:span><text:span text:style-name="T189_8">programme</text:span><text:span text:style-name="T189_9"><text:s/>addresses<text:s/>multiple<text:s/>governance<text:s/>challenges<text:s/>in<text:s/>a<text:s/>coherent<text:s/>way.<text:s/>Its<text:s/>added<text:s/>value<text:s/>stems<text:s/>from<text:s/>its<text:s/>flexibility<text:s/>to<text:s/>respond<text:s/>to<text:s/>the<text:s/>Posts<text:s/>priorities<text:s/>and<text:s/>partner<text:s/>government<text:s/>needs,<text:s/>multi-country<text:s/>reach,<text:s/>mandate<text:s/>to<text:s/>work<text:s/>with<text:s/>governments/private<text:s/>sector/civil<text:s/>society,<text:s/>and<text:s/>thus<text:s/>influence<text:s/>policy<text:s/>change<text:s/>from<text:s/>multiple<text:s/>ends.<text:s/></text:span></text:p>
      <text:p text:style-name="P190"><text:span text:style-name="T190_1"><text:s/></text:span></text:p>
      <text:p text:style-name="P191"><text:span text:style-name="T191_1">The<text:s/>programme<text:s/>should<text:s/>be<text:s/>extended<text:s/>to<text:s/>complete<text:s/>the<text:s/>analytics-to-advisory-to-advocacy-to-policy<text:s/>change<text:s/>sequence<text:s/>of<text:s/>the<text:s/>current<text:s/>thematic<text:s/>portfolio.<text:s/>Despite<text:s/>the<text:s/>challenges<text:s/>of<text:s/>restricted<text:s/>civic<text:s/>space<text:s/>in<text:s/>Kazakhstan,<text:s/>Kyrgyzstan,<text:s/>Tajikistan,<text:s/>and<text:s/>Uzbekistan,<text:s/>EGED’s<text:s/>contribution<text:s/>helped<text:s/>CSOs<text:s/>and<text:s/>journalists<text:s/>advocate<text:s/>governments<text:s/>to<text:s/>improve<text:s/>policy<text:s/>delivery.<text:s/>The<text:s/>programme<text:s/>continues<text:s/>to<text:s/>demonstrate<text:s/>good<text:s/>value<text:s/>for<text:s/>money,<text:s/>turning<text:s/>relatively<text:s/>modest<text:s/>UK<text:s/>spend<text:s/>into<text:s/>policy<text:s/>and<text:s/>institutional<text:s/>changes<text:s/>benefiting<text:s/>the<text:s/>recipient<text:s/>countries.</text:span></text:p>
      <text:p text:style-name="P192"/>
      <text:p text:style-name="P193"/>
      <text:p text:style-name="P194"/>
      <text:h text:style-name="P195" text:outline-level="2"><text:span text:style-name="T195_1">C.<text:s/>DETAILED<text:s/>OUTPUT<text:s/>SCORING</text:span></text:h>
      <text:p text:style-name="P196"/>
      <table:table table:style-name="Table6">
        <table:table-column table:style-name="Column23"/>
        <table:table-column table:style-name="Column24"/>
        <table:table-column table:style-name="Column25"/>
        <table:table-column table:style-name="Column26"/>
        <table:table-column table:style-name="Column27"/>
        <table:table-column table:style-name="Column28"/>
        <table:table-column table:style-name="Column29"/>
        <table:table-column table:style-name="Column30"/>
        <table:table-row table:style-name="Row20">
          <table:table-cell table:style-name="Cell82">
            <text:p text:style-name="P197"><text:span text:style-name="T197_1">Output<text:s/>Title<text:s/></text:span></text:p>
          </table:table-cell>
          <table:table-cell table:style-name="Cell83" table:number-columns-spanned="7">
            <text:p text:style-name="P198"><text:span text:style-name="T198_1">Kyrgyz<text:s/>central<text:s/>and<text:s/>local<text:s/>governments<text:s/>supported<text:s/>to<text:s/>use<text:s/>data<text:s/>and<text:s/>evidence<text:s/>to<text:s/>improve<text:s/>delivery<text:s/>of<text:s/>select<text:s/>policies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1">
          <table:table-cell table:style-name="Cell84" table:number-columns-spanned="2">
            <text:p text:style-name="P199"><text:span text:style-name="T199_1">Output<text:s/>number:<text:s/></text:span></text:p>
          </table:table-cell>
          <table:covered-table-cell/>
          <table:table-cell table:style-name="Cell85" table:number-columns-spanned="2">
            <text:p text:style-name="P200"><text:span text:style-name="T200_1">1</text:span></text:p>
          </table:table-cell>
          <table:covered-table-cell/>
          <table:table-cell table:style-name="Cell86" table:number-columns-spanned="2">
            <text:p text:style-name="P201"><text:span text:style-name="T201_1">Output<text:s/>Score:<text:s/></text:span></text:p>
          </table:table-cell>
          <table:covered-table-cell/>
          <table:table-cell table:style-name="Cell87" table:number-columns-spanned="2">
            <text:p text:style-name="P202"><text:span text:style-name="T202_1">A</text:span></text:p>
          </table:table-cell>
          <table:covered-table-cell/>
        </table:table-row>
        <table:table-row table:style-name="Row22">
          <table:table-cell table:style-name="Cell88" table:number-columns-spanned="2">
            <text:p text:style-name="P203"><text:span text:style-name="T203_1">Impact<text:s/>weighting<text:s/>(%):<text:s text:c="2"/></text:span></text:p>
          </table:table-cell>
          <table:covered-table-cell/>
          <table:table-cell table:style-name="Cell89" table:number-columns-spanned="2">
            <text:p text:style-name="P204"><text:span text:style-name="T204_1">40</text:span><text:span text:style-name="T204_2">%</text:span></text:p>
          </table:table-cell>
          <table:covered-table-cell/>
          <table:table-cell table:style-name="Cell90" table:number-columns-spanned="2">
            <text:p text:style-name="P205"><text:span text:style-name="T205_1">Weighting<text:s/>revised<text:s/>since<text:s/>last<text:s/>AR?<text:s/></text:span></text:p>
          </table:table-cell>
          <table:covered-table-cell/>
          <table:table-cell table:style-name="Cell91" table:number-columns-spanned="2">
            <text:p text:style-name="P206"><text:span text:style-name="T206_1">Yes<text:s/>-<text:s/>up</text:span></text:p>
          </table:table-cell>
          <table:covered-table-cell/>
        </table:table-row>
        <table:table-row table:style-name="Row23">
          <table:table-cell table:style-name="Cell92">
            <text:p text:style-name="P207"/>
          </table:table-cell>
          <table:table-cell table:style-name="Cell93">
            <text:p text:style-name="P208"/>
          </table:table-cell>
          <table:table-cell table:style-name="Cell94" table:number-columns-spanned="2">
            <text:p text:style-name="P209"/>
          </table:table-cell>
          <table:covered-table-cell/>
          <table:table-cell table:style-name="Cell95" table:number-columns-spanned="2">
            <text:p text:style-name="P210"/>
          </table:table-cell>
          <table:covered-table-cell/>
          <table:table-cell table:style-name="Cell96" table:number-columns-spanned="2">
            <text:p text:style-name="P211"/>
          </table:table-cell>
          <table:covered-table-cell/>
        </table:table-row>
        <table:table-row table:style-name="Row24">
          <table:table-cell table:style-name="Cell97" table:number-columns-spanned="3">
            <text:p text:style-name="P212"><text:span text:style-name="T212_1">Indicator(s)</text:span></text:p>
          </table:table-cell>
          <table:covered-table-cell/>
          <table:covered-table-cell/>
          <table:table-cell table:style-name="Cell98" table:number-columns-spanned="2">
            <text:p text:style-name="P213"><text:span text:style-name="T213_1">Milestone(s)<text:s/>for<text:s/>this<text:s/>review</text:span></text:p>
          </table:table-cell>
          <table:covered-table-cell/>
          <table:table-cell table:style-name="Cell99" table:number-columns-spanned="2">
            <text:p text:style-name="P214"><text:span text:style-name="T214_1">Progress<text:s/></text:span></text:p>
          </table:table-cell>
          <table:covered-table-cell/>
        </table:table-row>
        <table:table-row table:style-name="Row25">
          <table:table-cell table:style-name="Cell100" table:number-columns-spanned="3">
            <text:p text:style-name="P215"><text:span text:style-name="T215_1">1.3</text:span><text:span text:style-name="T215_2"><text:s/>Sub-national<text:s/>development<text:s/>(planning):<text:s/>Data<text:s/>from<text:s/>Sanarip<text:s/>Aymak<text:s/>systematically<text:s/>used<text:s/>for<text:s/>regional<text:s/>socio-economic<text:s/>planning</text:span></text:p>
          </table:table-cell>
          <table:covered-table-cell/>
          <table:covered-table-cell/>
          <table:table-cell table:style-name="Cell101" table:number-columns-spanned="2">
            <text:p text:style-name="P216"><text:span text:style-name="T216_1">100%<text:s/>of<text:s/>newly<text:s/>formed<text:s/>LSGs<text:s/>have<text:s/>developed<text:s/>and<text:s/>approved<text:s/>Socio-Economic<text:s/>Development<text:s/>Programmes<text:s/>using<text:s/>new<text:s/>Methodologies.<text:s/>Dashboard<text:s/>to<text:s/>track<text:s/>regional<text:s/>development<text:s/>is<text:s/>launched.</text:span></text:p>
          </table:table-cell>
          <table:covered-table-cell/>
          <table:table-cell table:style-name="Cell102" table:number-columns-spanned="2">
            <text:p text:style-name="P217"><text:span text:style-name="T217_1">MET</text:span></text:p>
            <text:p text:style-name="P218"><text:span text:style-name="T218_1">100%<text:s/>of<text:s/>newly<text:s/>formed<text:s/>LSGs<text:s/>have<text:s/>developed<text:s/>and<text:s/>approved<text:s/>SEDP<text:s/>using<text:s/>new<text:s/></text:span><text:span text:style-name="T218_2"><text:a xlink:type="simple" xlink:href="https://thedocs.worldbank.org/en/doc/64d4fe228b4d77ff466c54760a32831e-0080012025/original/Kyrgyz-Republic-Impact-Story-eng.pdf"><text:span text:style-name="T218_3">methodologies</text:span></text:a></text:span><text:span text:style-name="T218_4">.<text:s/>SEDP<text:s/>digital<text:s/>module<text:s/>&amp;<text:s/>Dashboard<text:s/>were<text:s/>launched<text:s/></text:span><text:span text:style-name="T218_5">on<text:s/>19<text:s/>February<text:s/>2026.</text:span></text:p>
          </table:table-cell>
          <table:covered-table-cell/>
        </table:table-row>
        <table:table-row table:style-name="Row26">
          <table:table-cell table:style-name="Cell103" table:number-columns-spanned="3">
            <text:p text:style-name="P219"><text:span text:style-name="T219_1">1.4</text:span><text:span text:style-name="T219_2"><text:s/>Sub-national<text:s/>development<text:s/>(from<text:s/>planning<text:s/>to<text:s/>results):<text:s text:c="2"/></text:span></text:p>
            <text:p text:style-name="P220"><text:span text:style-name="T220_1">Evidence<text:s/>of<text:s/>new<text:s/>local<text:s/>development<text:s/>planning<text:s/>process<text:s/>leading<text:s/>to<text:s/>economic<text:s/>growth<text:s/>(factual<text:s/>and/or<text:s/>projected)<text:s/>in<text:s/>target<text:s/>districts</text:span></text:p>
          </table:table-cell>
          <table:covered-table-cell/>
          <table:covered-table-cell/>
          <table:table-cell table:style-name="Cell104" table:number-columns-spanned="2">
            <text:p text:style-name="P221"><text:span text:style-name="T221_1">Investment<text:s/>profiles<text:s/>approved<text:s/>for<text:s/>all<text:s/>7<text:s/>EGED<text:s/>pilot<text:s/></text:span><text:span text:style-name="T221_2">districts</text:span><text:span text:style-name="T221_3"><text:note text:note-class="footnote"><text:note-citation/><text:note-body><text:p text:style-name="P222"><text:span text:style-name="T222_1"><text:s/>The<text:s/>pilot<text:s/>districts<text:s/>are<text:s/></text:span><text:span text:style-name="T222_2">Jeti-Oguz<text:s/>(in<text:s/>Issyk-Kul<text:s/>province),<text:s/>At-Bashy<text:s/>(in<text:s/>Naryn<text:s/>province),<text:s/>Bazar-Korgon<text:s/>(in<text:s/>Jalalabad<text:s/>province),<text:s/>Nookat<text:s/>(in<text:s/>Osh<text:s/>province),<text:s/>Kemin<text:s/>(in<text:s/>Chuy<text:s/>provincey<text:s/>province),<text:s/>Kadamjay<text:s/>(in<text:s/>Batken<text:s/>province),<text:s/>and<text:s/>Aitmatov<text:s/>(in<text:s/>Talas<text:s/>province).</text:span></text:p></text:note-body></text:note></text:span><text:span text:style-name="T222_3">,<text:s/>X</text:span><text:span text:style-name="T222_4"><text:s/>amount<text:s/>of<text:s/>investment<text:s/>(as<text:s/>of<text:s/>June<text:s/>2026),<text:s/>#<text:s/>of<text:s/>new<text:s/>jobs,<text:s/>#<text:s/>of<text:s/>new<text:s/>SMEs<text:s/>in<text:s/>7<text:s/>EGED<text:s/>pilot<text:s/>districts.</text:span></text:p>
          </table:table-cell>
          <table:covered-table-cell/>
          <table:table-cell table:style-name="Cell105" table:number-columns-spanned="2">
            <text:p text:style-name="P223"><text:span text:style-name="T223_1">MET</text:span></text:p>
            <text:p text:style-name="P224"><text:span text:style-name="T224_1">Investment<text:s/>profiles<text:s/>approved<text:s/>in<text:s/>all<text:s/>7<text:s/>pilot<text:s/>districts.<text:s/>Estimate<text:s/>total<text:s/>investment<text:s/></text:span><text:span text:style-name="T224_2">received<text:s/></text:span><text:span text:style-name="T224_3">by<text:s/>pilot<text:s/>districts<text:s/>from<text:s/>all<text:s/>sources<text:s/></text:span><text:span text:style-name="T224_4">ca.<text:s/>KGS<text:s/>15.7<text:s/>billion.<text:s/>&gt;<text:s/>2,900<text:s/>new<text:s/>jobs<text:s/>created;<text:s/>&gt;380<text:s/>new<text:s/>SMEs<text:s/>registered<text:s/>in<text:s/>the<text:s/>reporting<text:s/>period.<text:s/>Growth<text:s/>reported<text:s/>in<text:s/>industrial<text:s/>production<text:s/>in<text:s/>Jeti-Oguz,<text:s/>At-Bashy,<text:s/>Bazar-Korgon<text:s/>and<text:s/>Nookat.</text:span></text:p>
          </table:table-cell>
          <table:covered-table-cell/>
        </table:table-row>
        <table:table-row table:style-name="Row27">
          <table:table-cell table:style-name="Cell106" table:number-columns-spanned="3">
            <text:p text:style-name="P225"><text:span text:style-name="T225_1">1.7<text:s/></text:span><text:span text:style-name="T225_2">Improved<text:s/>administration<text:s/>of<text:s/>SME<text:s/>licenses<text:s/>and<text:s/>permits:</text:span></text:p>
            <text:p text:style-name="P226"><text:span text:style-name="T226_1">Sectoral<text:s/>assessment<text:s/>of<text:s/>licences<text:s/>and<text:s/>permits<text:s/>used<text:s/>to<text:s/>improve<text:s/>regulatory<text:s/>environment<text:s/>for<text:s/>SMEs</text:span></text:p>
          </table:table-cell>
          <table:covered-table-cell/>
          <table:covered-table-cell/>
          <table:table-cell table:style-name="Cell107" table:number-columns-spanned="2">
            <text:p text:style-name="P227"><text:span text:style-name="T227_1">(i)<text:s/>Business<text:s/>licensing<text:s/>reviewed<text:s/>in<text:s/>five<text:s/>additional<text:s/>sectors<text:s/>(ii)<text:s/>e-Permit<text:s/>platform<text:s/>concept<text:s/>designed<text:s/>and<text:s/>endorsed<text:s/>by<text:s/>GoKR</text:span><text:span text:style-name="T227_2"><text:note text:note-class="footnote"><text:note-citation/><text:note-body><text:p text:style-name="P228"><text:span text:style-name="T228_1"><text:s/>Government<text:s/>of<text:s/>the<text:s/>Kyrgyz<text:s/>Republic.</text:span></text:p></text:note-body></text:note></text:span><text:span text:style-name="T228_2"><text:s/>(iii)<text:s/>procurement<text:s/>of<text:s/>supplier<text:s/>to<text:s/>build<text:s/>e-Permit<text:s/>launched<text:s/>(iii)<text:s/>Impact<text:s/>assessment<text:s/>of<text:s/>improved<text:s/>licensing/permit<text:s/>regime<text:s/>shared<text:s/>with<text:s/>FCDO.</text:span></text:p>
          </table:table-cell>
          <table:covered-table-cell/>
          <table:table-cell table:style-name="Cell108" table:number-columns-spanned="2">
            <text:p text:style-name="P229"><text:span text:style-name="T229_1">MET</text:span></text:p>
            <text:p text:style-name="P230"><text:span text:style-name="T230_1">(i)<text:s/>Checklist<text:s/>and<text:s/>guidance<text:s/>note<text:s/>on<text:s/>licensing<text:s/>optimization<text:s/>discussed<text:s/>with<text:s/>MoEC</text:span><text:span text:style-name="T230_2"><text:note text:note-class="footnote"><text:note-citation/><text:note-body><text:p text:style-name="P231"><text:span text:style-name="T231_1"><text:s/>Ministry<text:s/>of<text:s/>Economy<text:s/>and<text:s/>Commerce.</text:span></text:p></text:note-body></text:note></text:span><text:span text:style-name="T231_2">;<text:s/>legal<text:s/>review<text:s/>of<text:s/>inspection<text:s/>law<text:s/>and<text:s/>advice<text:s/>on<text:s/>inspections<text:s/>restructuring<text:s/>discussed<text:s/>with<text:s/>MoEC<text:s/>and<text:s/>General<text:s/>Prosecutor’s<text:s/>office;<text:s/>recommendations<text:s/>for<text:s/>streamlining<text:s/>several<text:s/>horizontal<text:s/>licenses<text:s/>submitted<text:s/>to<text:s/>MoEC.</text:span></text:p>
            <text:p text:style-name="P232"><text:span text:style-name="T232_1">(ii)<text:s/>Concept<text:s/>of<text:s/>new<text:s/>E-permitting<text:s/>platform<text:s/>drafted<text:s/>and<text:s/>discussed<text:s/>with<text:s/>GoKR;<text:s/>technical<text:s/>specifications<text:s/>of<text:s/>the<text:s/>E-permitting<text:s/>platform<text:s/>endorsed<text:s/>by<text:s/>GoKR.</text:span></text:p>
            <text:p text:style-name="P233"><text:span text:style-name="T233_1">(iii)<text:s/>The<text:s/>impact<text:s/>assessment<text:s/>of<text:s/>the<text:s/>improved<text:s/>licensing<text:s/>regime<text:s/>drafted<text:s/>but<text:s/>not<text:s/>finalised.</text:span></text:p>
            <text:p text:style-name="P234"><text:span text:style-name="T234_1"><text:s/></text:span></text:p>
          </table:table-cell>
          <table:covered-table-cell/>
        </table:table-row>
        <table:table-row table:style-name="Row28">
          <table:table-cell table:style-name="Cell109" table:number-columns-spanned="3">
            <text:p text:style-name="P235"><text:span text:style-name="T235_1">1.8<text:s/></text:span><text:span text:style-name="T235_2">Improved<text:s/>business/investment<text:s/>regulations<text:s/>and<text:s/>investor<text:s/>protection<text:s/>mechanisms</text:span></text:p>
          </table:table-cell>
          <table:covered-table-cell/>
          <table:covered-table-cell/>
          <table:table-cell table:style-name="Cell110" table:number-columns-spanned="2">
            <text:p text:style-name="P236"><text:span text:style-name="T236_1">IDRC<text:s/>concept<text:s/>endorsed<text:s/>by<text:s/>GoKR,<text:s/>changes<text:s/>to<text:s/>domestic<text:s/>legislation<text:s/>made,<text:s/>IDRC<text:s/>premises<text:s/>identified<text:s/>and<text:s/>agreed<text:s/>upon<text:s/>with<text:s/>GoKR.</text:span></text:p>
          </table:table-cell>
          <table:covered-table-cell/>
          <table:table-cell table:style-name="Cell111" table:number-columns-spanned="2">
            <text:p text:style-name="P237"><text:span text:style-name="T237_1">MET</text:span></text:p>
            <text:p text:style-name="P238"><text:span text:style-name="T238_1">IDRC<text:s/>concept<text:s/>endorsed,<text:s/>premises<text:s/>in<text:s/>Tamchy<text:s/>SFIT</text:span><text:span text:style-name="T238_2"><text:note text:note-class="footnote"><text:note-citation/><text:note-body><text:p text:style-name="P239"><text:span text:style-name="T239_1"><text:s/></text:span><text:span text:style-name="T239_2">Tamchy<text:s/>Special<text:s/>Financial<text:s/>Investment<text:s/>Territory<text:s/>–<text:s/>see<text:s/>more<text:s/></text:span><text:span text:style-name="T239_3"><text:a xlink:type="simple" xlink:href="https://timesca.com/kyrgyzstan-launches-development-of-english-law-based-dispute-resolution-center/"><text:span text:style-name="T239_4">here</text:span></text:a></text:span><text:span text:style-name="T239_5">.</text:span></text:p></text:note-body></text:note></text:span><text:span text:style-name="T239_6"><text:s/>agreed<text:s/>upon<text:s/>with<text:s/>GoKR.</text:span></text:p>
          </table:table-cell>
          <table:covered-table-cell/>
        </table:table-row>
      </table:table>
      <text:p text:style-name="P240"><text:span text:style-name="T240_1"><text:s/></text:span></text:p>
      <text:p text:style-name="P241"><text:span text:style-name="T241_1">Briefly<text:s/>describe<text:s/>the<text:s/>output’s<text:s/>activities<text:s/>and<text:s/>provide<text:s/>supporting<text:s/>narrative<text:s/>for<text:s/>the<text:s/>score.</text:span><text:span text:style-name="T241_2"><text:s/></text:span></text:p>
      <text:p text:style-name="P242"><text:span text:style-name="T242_1">Output<text:s/>1<text:s/>fully<text:s/>met<text:s/>expected<text:s/>delivery.<text:s/>Four<text:s/>achievements<text:s/>stood<text:s/>out<text:s/>–<text:s/>two<text:s/>in<text:s/>the<text:s/>sub-national<text:s/>development<text:s/>and<text:s/>growth<text:s/>work<text:s/>stream<text:s/>(indicators<text:s/>1.3<text:s/>and<text:s/>1.4),<text:s/>and<text:s/>two<text:s/>–<text:s/>in<text:s/>the<text:s/>business<text:s/>regulatory<text:s/>environment<text:s/>and<text:s/>investor<text:s/>protection<text:s/>(indicators<text:s/>1.7<text:s/>and<text:s/>1.8).</text:span><text:span text:style-name="T242_2"><text:s/>The<text:s/>World<text:s/>Bank<text:s/></text:span><text:span text:style-name="T242_3">and<text:s/>DPI<text:s/>delivered<text:s/>Output<text:s/>1.<text:s/></text:span></text:p>
      <text:p text:style-name="P243"><text:span text:style-name="T243_1"><text:s/></text:span></text:p>
      <text:p text:style-name="P244"><text:span text:style-name="T244_1">Sub-national<text:s/>development<text:s/>planning</text:span><text:span text:style-name="T244_2">:<text:s/>The<text:s/>integration<text:s/>of<text:s/>the<text:s/>Socio-Economic<text:s/>Development<text:s/>Planning<text:s/>(SEDP)<text:s/>module<text:s/>into<text:s/></text:span><text:span text:style-name="T244_3"><text:a xlink:type="simple" xlink:href="https://mkk.gov.kg/ru/sanarip-aymak/"><text:span text:style-name="T244_4">Sanarip<text:s/>Aimak</text:span></text:a></text:span><text:span text:style-name="T244_5"><text:note text:note-class="footnote"><text:note-citation/><text:note-body><text:p text:style-name="P245"><text:span text:style-name="T245_1"><text:s/></text:span><text:span text:style-name="T245_2">Sanarip<text:s/>Aimak<text:s/>is<text:s/>a<text:s/>government<text:s/>information<text:s/>system<text:s/>that<text:s/>automates<text:s/>the<text:s/>work<text:s/>of<text:s/>local<text:s/>self-governments<text:s/>in<text:s/>the<text:s/>Kyrgyz<text:s/>Republic.</text:span></text:p></text:note-body></text:note></text:span><text:span text:style-name="T245_3"><text:s/>shifted<text:s/>local<text:s/>planning<text:s/>from<text:s/>fragmented,<text:s/>paper-based<text:s/>process<text:s/>to<text:s/>an<text:s/>integrated<text:s/>system.<text:s/>Embedding<text:s/>SEDPs<text:s/>in<text:s/>Sanarip<text:s/>Aimak<text:s/>enabled<text:s/>new<text:s/>functions<text:s/>in<text:s/>one<text:s/>platform<text:s/>–<text:s/>baseline<text:s/>analysis,<text:s/>projections,<text:s/>prioritization,<text:s/>and<text:s/>monitoring.<text:s/>This<text:s/>reduced<text:s/>duplication,<text:s/>minimized<text:s/>errors,<text:s/>and<text:s/>improved<text:s/>consistency<text:s/>across<text:s/>levels<text:s/>of<text:s/>government.<text:s/>Monitoring<text:s/>dashboards<text:s/>developed<text:s/>with<text:s/>the<text:s/>Kyrgyz<text:s/>National<text:s/>Statistical<text:s/>Committee<text:s/>enhanced<text:s/>this<text:s/>transition<text:s/>by<text:s/>combining<text:s/>official<text:s/>statistics<text:s/>with<text:s/>administrative<text:s/>data<text:s/>to<text:s/>improve<text:s/>transparency,<text:s/>alignment<text:s/>with<text:s/>resources,<text:s/>and<text:s/>timely<text:s/>evidence-based<text:s/>decision-making.<text:s/>This<text:s/>is<text:s/>aligned<text:s/>with<text:s/>the<text:s/>government’s<text:s/>push<text:s/>for<text:s/>full<text:s/>automation<text:s/>of<text:s/>public<text:s/>administration.</text:span></text:p>
      <text:p text:style-name="P246"><text:span text:style-name="T246_1"><text:s/></text:span></text:p>
      <text:p text:style-name="P247"><text:span text:style-name="T247_1">Sub-national<text:s/>economic<text:s/>growth</text:span><text:span text:style-name="T247_2">:<text:s/>A<text:s/>key<text:s/>achievement<text:s/>was<text:s/>integration<text:s/>of<text:s/>the<text:s/>investment<text:s/>agenda<text:s/>into<text:s/>district-level<text:s/>planning.<text:s/>All<text:s/>seven<text:s/>pilot<text:s/>districts<text:s/>developed<text:s/>investment<text:s/>profiles<text:s/>that<text:s/>assessed<text:s/>investment<text:s/>attractiveness<text:s/>on<text:s/>a<text:s/>scale<text:s/>from<text:s/>0<text:s/>to<text:s/>7<text:s/>and<text:s/>worked<text:s/>to<text:s/>raise<text:s/>domestic<text:s/>investments<text:s/>in<text:s/>priority<text:s/>local<text:s/>economy<text:s/>sectors.<text:s/>The<text:s/>district-level<text:s/>data<text:s/>demonstrated<text:s/></text:span><text:span text:style-name="T247_3">indication<text:s/>of<text:s/></text:span><text:span text:style-name="T247_4">early<text:s/>impact</text:span><text:span text:style-name="T247_5"><text:note text:note-class="footnote"><text:note-citation/><text:note-body><text:p text:style-name="P248"><text:span text:style-name="T248_1"><text:s/>To<text:s/>note:<text:s/>this<text:s/>is<text:s/>not<text:s/>yet<text:s/>derived<text:s/>from<text:s/>a<text:s/>full<text:s/>impact<text:s/>assessment<text:s/>exercise<text:s/>but<text:s/>a<text:s/>correlation<text:s/>between<text:s/>the<text:s/>forecasted<text:s/>growth<text:s/>in<text:s/>the<text:s/>pilot<text:s/>districts<text:s/>and<text:s/>economic<text:s/>growth<text:s/>statistics<text:s/>provided<text:s/>by<text:s/>local<text:s/>authorities<text:s/>in<text:s/>those<text:s/>districts.</text:span></text:p></text:note-body></text:note></text:span><text:span text:style-name="T248_2"><text:s/>of<text:s/>this<text:s/>approach:<text:s/>cumulative<text:s/>KGS<text:s/>15.7<text:s/>billion<text:s/>investment<text:s/>raised,<text:s/>&gt;2,900<text:s/>new<text:s/>jobs<text:s/>created,<text:s/>&gt;380<text:s/>new<text:s/>SMEs<text:s/>registered.</text:span></text:p>
      <text:p text:style-name="P249"><text:span text:style-name="T249_1"><text:s/></text:span></text:p>
      <text:p text:style-name="P250"><text:span text:style-name="T250_1">Easing<text:s/>regulatory<text:s/>burden<text:s/>on<text:s/>SMEs</text:span><text:span text:style-name="T250_2">:<text:s/>Through<text:s/>EGED<text:s/>funding,<text:s/>the<text:s/>World<text:s/>Bank<text:s/>team<text:s/>advised<text:s/>the<text:s/>GoKR<text:s/>to<text:s/>streamline<text:s/>200+<text:s/>licenses<text:s/>to<text:s/>start<text:s/>or<text:s/>operate<text:s/>a<text:s/>business.<text:s/>This<text:s/>advice<text:s/>informed<text:s/>the<text:s/>prior<text:s/>policy<text:s/>action<text:s/>of<text:s/>the<text:s/>Second<text:s/></text:span><text:span text:style-name="T250_3">Sustainable<text:s/>and<text:s/>Inclusive<text:s/>Growth<text:s/></text:span><text:span text:style-name="T250_4">DPO.<text:s/>The<text:s/>result<text:s/>-<text:s/></text:span><text:span text:style-name="T250_5">adoption<text:s/>of<text:s/>a<text:s/>landmark<text:s/></text:span><text:span text:style-name="T250_6"><text:a xlink:type="simple" xlink:href="https://nisi.gov.kg/en/news/russkij-gilotina-dlya-byurokratii-v-kyrgyzstane-otmenyayut-bolshuyu-chast-razreshenij-dlya-biznesa/"><text:span text:style-name="T250_7">Presidential<text:s/>Decree<text:s/>#144</text:span></text:a></text:span><text:span text:style-name="T250_8"><text:s/>in<text:s/>April<text:s/>2026<text:s/>that<text:s/>launched<text:s/>a<text:s/>comprehensive<text:s/>simplification<text:s/>including<text:s/>through<text:s/>digitalization<text:s/>of<text:s/>the<text:s/>licensing<text:s/>and<text:s/>inspections<text:s/>system<text:s/>and<text:s/>lowers<text:s/>the<text:s/>administrative<text:s/>burden<text:s/>on<text:s/>firms’<text:s/>entry<text:s/>and<text:s/>operations<text:s/>by<text:s/>reducing<text:s/>unnecessary<text:s/>and<text:s/>duplicative<text:s/>licenses<text:s/>and<text:s/>permits<text:s/>that<text:s/>constrain<text:s/>private<text:s/>sector<text:s/>activity.<text:s/>It<text:s/>instructs<text:s/>state<text:s/>bodies<text:s/>to<text:s/>adopt<text:s/>the<text:s/>permanent<text:s/>statutory<text:s/>and<text:s/>regulatory<text:s/>amendments<text:s/>necessary<text:s/>to<text:s/>ensure<text:s/>their<text:s/>full<text:s/>and<text:s/>lasting<text:s/>removal.<text:s/>Further<text:s/>work<text:s/>on<text:s/>simplification<text:s/>and<text:s/>digitalization<text:s/>of<text:s/>licenses<text:s/>and<text:s/>permits<text:s/>through<text:s/>creation<text:s/>of<text:s/>an<text:s/>integrated<text:s/>E-license<text:s/>platform<text:s/>will<text:s/>continue<text:s/>under<text:s/>a<text:s/>new<text:s/>investment<text:s/>project<text:s/>Sanarip<text:s/>Ordo,<text:s/>currently<text:s/>prepared<text:s/>by<text:s/>the<text:s/>World<text:s/>Bank<text:s/>and<text:s/>ADB.</text:span></text:p>
      <text:p text:style-name="P251"><text:span text:style-name="T251_1"><text:s/></text:span></text:p>
      <text:p text:style-name="P252"><text:span text:style-name="T252_1">Investor<text:s/>protection</text:span><text:span text:style-name="T252_2">:<text:s/>Following<text:s/>the<text:s/>announcement<text:s/>of<text:s/>Tamchy<text:s/>Special<text:s/>Financial<text:s/>Investment<text:s/>Territory<text:s/>(SFIT)<text:s/>in<text:s/>July<text:s/>2025</text:span><text:span text:style-name="T252_3"><text:note text:note-class="footnote"><text:note-citation/><text:note-body><text:p text:style-name="P253"><text:span text:style-name="T253_1"><text:s/></text:span><text:span text:style-name="T253_2">SFIT<text:s/>was<text:s/>established<text:s/>through<text:s/>the<text:s/>so-called<text:s/>Tamchy<text:s/>Law<text:s/>signed<text:s/>by<text:s/>President<text:s/>Zhaparov<text:s/>in<text:s/>July<text:s/>2025.</text:span></text:p></text:note-body></text:note></text:span><text:span text:style-name="T253_3">,<text:s/>the<text:s/>Kyrgyz<text:s/>Minister<text:s/>of<text:s/>Justice<text:s/>sought<text:s/>UK<text:s/>advisory<text:s/>support<text:s/>to<text:s/>develop<text:s/>the<text:s/>International<text:s/>Dispute<text:s/>Resolution<text:s/>Centre<text:s/>(IDRC)<text:s/>that<text:s/>will<text:s/>operate<text:s/>withing<text:s/>SFIT<text:s/>based<text:s/>on<text:s/>the<text:s/>English<text:s/>Common<text:s/>Law.<text:s/>The<text:s/></text:span><text:span text:style-name="T253_4"><text:a xlink:type="simple" xlink:href="https://timesca.com/kyrgyzstan-launches-development-of-english-law-based-dispute-resolution-center/"><text:span text:style-name="T253_5">MoU<text:s/>between<text:s/>BE<text:s/>Bishkek<text:s/>and<text:s/>the<text:s/>Kyrgyz<text:s/>MoJ</text:span></text:a></text:span><text:span text:style-name="T253_6"><text:s/>laid<text:s/>the<text:s/>ground<text:s/>for<text:s/>offering<text:s/>such<text:s/>assistance<text:s/>through<text:s/>EGED<text:s/>programme.<text:s/>Support<text:s/>went<text:s/>to<text:s/>design<text:s/>the<text:s/>legal<text:s/>regulation,<text:s/>structure,<text:s/>management,<text:s/>and<text:s/>proceedings<text:s/>of<text:s/>the<text:s/>IDRC,<text:s/>which<text:s/>is<text:s/>expected<text:s/>to<text:s/>be<text:s/>launched<text:s/>in<text:s/>autumn<text:s/>2026.</text:span></text:p>
      <text:p text:style-name="P254"><text:span text:style-name="T254_1"><text:s/></text:span></text:p>
      <text:p text:style-name="P255"><text:span text:style-name="T255_1">Describe<text:s/>any<text:s/>changes<text:s/>to<text:s/>this<text:s/>output<text:s/>during<text:s/>the<text:s/>past<text:s/>year,<text:s/>and<text:s/></text:span><text:span text:style-name="T255_2">any<text:s/>planned<text:s/>changes<text:s/></text:span><text:span text:style-name="T255_3">as<text:s/>a<text:s/>result<text:s/>of</text:span><text:span text:style-name="T255_4"><text:s/>this<text:s/>review.</text:span></text:p>
      <text:p text:style-name="P256"><text:span text:style-name="T256_1"><text:s/></text:span></text:p>
      <text:p text:style-name="P257"><text:span text:style-name="T257_1">One<text:s/>new<text:s/>area<text:s/>was<text:s/>added<text:s/>-<text:s/>investor<text:s/>protection;<text:s/>two<text:s/>other<text:s/>areas<text:s/>-<text:s/>support<text:s/>to<text:s/>sub-national<text:s/>governments’<text:s/>investment<text:s/>attraction,<text:s/>and<text:s/>business<text:s/>licensing/permits<text:s/>support<text:s/>continued<text:s/>from<text:s/>last<text:s/>year.<text:s/>The<text:s/>addition<text:s/>was<text:s/>in<text:s/>line<text:s/>with<text:s/>the<text:s/>programme<text:s/>objectives,<text:s/>the<text:s/>Post<text:s/>and<text:s/>host<text:s/>government<text:s/>priorities<text:s/>in<text:s/>FY<text:s/>2025/26.</text:span></text:p>
      <text:p text:style-name="P258"><text:span text:style-name="T258_1"><text:s/></text:span></text:p>
      <text:p text:style-name="P259"><text:span text:style-name="T259_1">Progress<text:s/>on<text:s/>recommendations<text:s/>from<text:s/>the<text:s/>previous<text:s/>AR<text:s/>(if<text:s/>completed),<text:s/>lessons<text:s/>learned<text:s/>this<text:s/>year<text:s/>and<text:s/>recommendations<text:s/>for<text:s/>the<text:s/>year<text:s/>ahead</text:span><text:span text:style-name="T259_2">.</text:span></text:p>
      <text:p text:style-name="P260"><text:span text:style-name="T260_1"><text:s/></text:span></text:p>
      <text:p text:style-name="P261"><text:span text:style-name="T261_1">Progress<text:s/>against<text:s/>last<text:s/>year’s<text:s/>recommendations:</text:span></text:p>
      <text:p text:style-name="P262"><text:span text:style-name="T262_1"><text:s/></text:span></text:p>
      <table:table table:style-name="Table7">
        <table:table-column table:style-name="Column31"/>
        <table:table-column table:style-name="Column32"/>
        <table:table-column table:style-name="Column33"/>
        <table:table-column table:style-name="Column34"/>
        <table:table-row table:style-name="Row29">
          <table:table-cell table:style-name="Cell112">
            <text:p text:style-name="P263"><text:span text:style-name="T263_1"><text:s/></text:span></text:p>
          </table:table-cell>
          <table:table-cell table:style-name="Cell113">
            <text:p text:style-name="P264"><text:span text:style-name="T264_1">Recommendation</text:span></text:p>
          </table:table-cell>
          <table:table-cell table:style-name="Cell114">
            <text:p text:style-name="P265"><text:span text:style-name="T265_1">Owner</text:span></text:p>
          </table:table-cell>
          <table:table-cell table:style-name="Cell115">
            <text:p text:style-name="P266"><text:span text:style-name="T266_1">Achieved</text:span></text:p>
          </table:table-cell>
        </table:table-row>
        <table:table-row table:style-name="Row30">
          <table:table-cell table:style-name="Cell116">
            <text:p text:style-name="P267"><text:span text:style-name="T267_1">1.</text:span></text:p>
          </table:table-cell>
          <table:table-cell table:style-name="Cell117">
            <text:p text:style-name="P268"><text:span text:style-name="T268_1">Understand<text:s/>the<text:s/>whole<text:s/>set<text:s/>of<text:s/>government<text:s/>responses<text:s/>to<text:s/>promoting<text:s/>sub-national<text:s/>economic<text:s/>development<text:s/>especially<text:s/>how<text:s/>grants<text:s/>and<text:s/>direct<text:s/>transfers<text:s/>are<text:s/>made<text:s/>to<text:s/>LSGs<text:s/>and<text:s/>small<text:s/>towns.<text:s/>Encourage<text:s/>the<text:s/>use<text:s/>of<text:s/>SEDP<text:s/>across<text:s/>all<text:s/>GoKR<text:s/>sub-national<text:s/>development<text:s/>work.</text:span></text:p>
            <text:p text:style-name="P269"><text:span text:style-name="T269_1">Progress</text:span><text:span text:style-name="T269_2">:<text:s/>World<text:s/>Bank<text:s/>included<text:s/>several<text:s/>prior<text:s/>policy<text:s/>actions<text:s/>to<text:s/>streamline<text:s/>the<text:s/>equitable<text:s/>resourcing<text:s/>of<text:s/>sub-national<text:s/>development<text:s/>in<text:s/>the<text:s/>First<text:s/>and<text:s/></text:span><text:span text:style-name="T269_3">Second<text:s/></text:span><text:span text:style-name="T269_4">Sustainable<text:s/>and<text:s/>Inclusive<text:s/>Growth<text:s/></text:span><text:span text:style-name="T269_5">DPOs.</text:span></text:p>
          </table:table-cell>
          <table:table-cell table:style-name="Cell118">
            <text:p text:style-name="P270"><text:span text:style-name="T270_1">World<text:s/>Bank</text:span></text:p>
          </table:table-cell>
          <table:table-cell table:style-name="Cell119">
            <text:p text:style-name="P271"><text:span text:style-name="T271_1">YES</text:span></text:p>
          </table:table-cell>
        </table:table-row>
        <table:table-row table:style-name="Row31">
          <table:table-cell table:style-name="Cell120">
            <text:p text:style-name="P272"><text:span text:style-name="T272_1">2.</text:span></text:p>
          </table:table-cell>
          <table:table-cell table:style-name="Cell121">
            <text:p text:style-name="P273"><text:span text:style-name="T273_1">Monitor<text:s/>SEDP<text:s/>adoption<text:s/>and<text:s/>its<text:s/>impact<text:s/>in<text:s/>the<text:s/>provision<text:s/>of<text:s/>priority<text:s/>public<text:s/>services<text:s/>and<text:s/>the<text:s/>extent<text:s/>to<text:s/>which<text:s/>inclusion<text:s/>is<text:s/>mainstreamed.</text:span></text:p>
            <text:p text:style-name="P274"><text:span text:style-name="T274_1">Progress</text:span><text:span text:style-name="T274_2">:<text:s/>100%<text:s/>of<text:s/>LSGs<text:s/>have<text:s/>developed<text:s/>and<text:s/>approved<text:s/>SEDP<text:s/>using<text:s/>new<text:s/>methodologies.<text:s/>LSGs<text:s/>are<text:s/>authorised<text:s/>now<text:s/>to<text:s/>issue<text:s/>national<text:s/>eIDs,<text:s/>birth<text:s/>and<text:s/>death<text:s/>certificates,<text:s/>and<text:s/>residency<text:s/>registrations.</text:span></text:p>
          </table:table-cell>
          <table:table-cell table:style-name="Cell122">
            <text:p text:style-name="P275"><text:span text:style-name="T275_1">World<text:s/>Bank,<text:s/>FCDO</text:span></text:p>
          </table:table-cell>
          <table:table-cell table:style-name="Cell123">
            <text:p text:style-name="P276"><text:span text:style-name="T276_1">YES</text:span></text:p>
          </table:table-cell>
        </table:table-row>
        <table:table-row table:style-name="Row32">
          <table:table-cell table:style-name="Cell124">
            <text:p text:style-name="P277"><text:span text:style-name="T277_1">3.</text:span></text:p>
          </table:table-cell>
          <table:table-cell table:style-name="Cell125">
            <text:p text:style-name="P278"><text:span text:style-name="T278_1">Identify/assess<text:s/>the<text:s/>potential<text:s/>impact<text:s/>of<text:s/>rationalising<text:s/>the<text:s/>business<text:s/>licensing<text:s/>regulations<text:s/>on<text:s/>local<text:s/>economic<text:s/>growth.</text:span></text:p>
            <text:p text:style-name="P279"><text:span text:style-name="T279_1">Progress</text:span><text:span text:style-name="T279_2">:<text:s/>At<text:s/>the<text:s/>time<text:s/>of<text:s/>this<text:s/>review,<text:s/>the<text:s/>World<text:s/>Bank<text:s/>team<text:s/>reported<text:s/>it<text:s/>was<text:s/>finalising<text:s/>an<text:s/>early<text:s/>impact<text:s/>note,<text:s/>to<text:s/>be<text:s/>shared<text:s/>with<text:s/>FCDO<text:s/>in<text:s/>September<text:s/>2026.</text:span></text:p>
          </table:table-cell>
          <table:table-cell table:style-name="Cell126">
            <text:p text:style-name="P280"><text:span text:style-name="T280_1">World<text:s/>Bank,<text:s/>FCDO</text:span></text:p>
          </table:table-cell>
          <table:table-cell table:style-name="Cell127">
            <text:p text:style-name="P281"><text:span text:style-name="T281_1">PARTIAL</text:span></text:p>
          </table:table-cell>
        </table:table-row>
        <table:table-row table:style-name="Row33">
          <table:table-cell table:style-name="Cell128">
            <text:p text:style-name="P282"><text:span text:style-name="T282_1">4.</text:span></text:p>
          </table:table-cell>
          <table:table-cell table:style-name="Cell129">
            <text:p text:style-name="P283"><text:span text:style-name="T283_1">Anticipating<text:s/>the<text:s/>new<text:s/>governance<text:s/>programme,<text:s/>prioritise<text:s/>intervention/s<text:s/>that<text:s/>will<text:s/>improve<text:s/>business<text:s/>enabling<text:s/>environment.</text:span></text:p>
            <text:p text:style-name="P284"><text:span text:style-name="T284_1">Progress</text:span><text:span text:style-name="T284_2">:<text:s/>The<text:s/>EGED<text:s/>successor<text:s/>programme<text:s/>has<text:s/>not<text:s/>been<text:s/>designed<text:s/>yet.</text:span></text:p>
          </table:table-cell>
          <table:table-cell table:style-name="Cell130">
            <text:p text:style-name="P285"><text:span text:style-name="T285_1">FCDO</text:span></text:p>
          </table:table-cell>
          <table:table-cell table:style-name="Cell131">
            <text:p text:style-name="P286"><text:span text:style-name="T286_1">PARTIAL</text:span></text:p>
          </table:table-cell>
        </table:table-row>
      </table:table>
      <text:p text:style-name="P287"><text:span text:style-name="T287_1"><text:s/></text:span></text:p>
      <text:p text:style-name="P288"><text:span text:style-name="T288_1">Lessons<text:s/>learned<text:s/>this<text:s/>year:</text:span></text:p>
      <text:p text:style-name="P289"><text:span text:style-name="T289_1"><text:s/></text:span></text:p>
      <text:p text:style-name="P290"><text:span text:style-name="T290_1">In<text:s/>a<text:s/>centralised<text:s/>governance<text:s/>system<text:s/>like<text:s/>Kyrgyzstan,<text:s/>economic<text:s/>reforms<text:s/>progress<text:s/>rapidly<text:s/>when<text:s/>backed<text:s/>by<text:s/>top<text:s/>political<text:s/>leadership.<text:s/>This<text:s/>was<text:s/>the<text:s/>case<text:s/>with<text:s/>both<text:s/>–<text:s/>business<text:s/>licensing/permits<text:s/>and<text:s/>investor<text:s/>protection<text:s/>projects.<text:s/>Both<text:s/>accelerated<text:s/>when<text:s/>the<text:s/>host<text:s/>government<text:s/>decided<text:s/>these<text:s/>were<text:s/>urgent<text:s/>priorities<text:s/>to<text:s/>pursue.</text:span></text:p>
      <text:p text:style-name="P291"><text:span text:style-name="T291_1"><text:s/></text:span></text:p>
      <text:p text:style-name="P292"><text:span text:style-name="T292_1">Technical<text:s/>assistance,<text:s/>advisory<text:s/>capacity,<text:s/>and<text:s/>evidence/analytics<text:s/>for<text:s/>reforms<text:s/>in<text:s/>such<text:s/>top-down<text:s/>governance<text:s/>systems<text:s/>need<text:s/>to<text:s/>be<text:s/>ready<text:s/>and<text:s/>on<text:s/>stand-by<text:s/>–<text:s/>once<text:s/>the<text:s/>window<text:s/>of<text:s/>opportunity<text:s/>opens,<text:s/>the<text:s/>former<text:s/>must<text:s/>be<text:s/>mobilised<text:s/>quickly<text:s/>to<text:s/>deliver<text:s/>policy<text:s/>change.</text:span></text:p>
      <text:p text:style-name="P293"><text:span text:style-name="T293_1"><text:s/></text:span></text:p>
      <text:p text:style-name="P294"><text:span text:style-name="T294_1"><text:s/></text:span></text:p>
      <text:p text:style-name="P295"><text:span text:style-name="T295_1">Recommendations<text:s/>for<text:s/>the<text:s/>year<text:s/>ahead:</text:span></text:p>
      <text:p text:style-name="P296"><text:span text:style-name="T296_1"><text:s/></text:span></text:p>
      <table:table table:style-name="Table8">
        <table:table-column table:style-name="Column35"/>
        <table:table-column table:style-name="Column36"/>
        <table:table-column table:style-name="Column37"/>
        <table:table-column table:style-name="Column38"/>
        <table:table-row table:style-name="Row34">
          <table:table-cell table:style-name="Cell132">
            <text:p text:style-name="P297"><text:span text:style-name="T297_1"><text:s/></text:span></text:p>
          </table:table-cell>
          <table:table-cell table:style-name="Cell133">
            <text:p text:style-name="P298"><text:span text:style-name="T298_1">Recommendation</text:span></text:p>
          </table:table-cell>
          <table:table-cell table:style-name="Cell134">
            <text:p text:style-name="P299"><text:span text:style-name="T299_1">Owner</text:span></text:p>
          </table:table-cell>
          <table:table-cell table:style-name="Cell135">
            <text:p text:style-name="P300"><text:span text:style-name="T300_1">Deadline</text:span></text:p>
          </table:table-cell>
        </table:table-row>
        <table:table-row table:style-name="Row35">
          <table:table-cell table:style-name="Cell136">
            <text:p text:style-name="P301"><text:span text:style-name="T301_1">1.</text:span></text:p>
          </table:table-cell>
          <table:table-cell table:style-name="Cell137">
            <text:p text:style-name="P302"><text:span text:style-name="T302_1">Consider<text:s/>allocating<text:s/>small<text:s/>amount<text:s/>from<text:s/>FY<text:s/>2026/27<text:s/>programme<text:s/>budget<text:s/>to<text:s/>monitor<text:s/>the<text:s/>progress<text:s/>delivering<text:s/>SEDPs<text:s/>by<text:s/>local<text:s/>governments<text:s/>and<text:s/>scale<text:s/>up<text:s/>the<text:s/>local<text:s/>investment<text:s/>profiles<text:s/>beyond<text:s/>seven<text:s/>pilot<text:s/>districts.</text:span></text:p>
          </table:table-cell>
          <table:table-cell table:style-name="Cell138">
            <text:p text:style-name="P303"><text:span text:style-name="T303_1">World<text:s/>Bank</text:span></text:p>
          </table:table-cell>
          <table:table-cell table:style-name="Cell139">
            <text:p text:style-name="P304"><text:span text:style-name="T304_1">October<text:s/>2026</text:span></text:p>
          </table:table-cell>
        </table:table-row>
        <table:table-row table:style-name="Row36">
          <table:table-cell table:style-name="Cell140">
            <text:p text:style-name="P305"><text:span text:style-name="T305_1">2.</text:span></text:p>
          </table:table-cell>
          <table:table-cell table:style-name="Cell141">
            <text:p text:style-name="P306"><text:span text:style-name="T306_1">Track<text:s/>the<text:s/>continuity<text:s/>of<text:s/>support<text:s/>from<text:s/></text:span><text:span text:style-name="T306_2">other<text:s/></text:span><text:span text:style-name="T306_3">donors<text:s/>and<text:s/>World<text:s/>Bank<text:s/>to<text:s/>the<text:s/>business<text:s/>licensing/permits<text:s/>reform<text:s/>once<text:s/>the<text:s/>UK<text:s/>funding<text:s/>ends.</text:span></text:p>
          </table:table-cell>
          <table:table-cell table:style-name="Cell142">
            <text:p text:style-name="P307"><text:span text:style-name="T307_1">FCDO</text:span></text:p>
          </table:table-cell>
          <table:table-cell table:style-name="Cell143">
            <text:p text:style-name="P308"><text:span text:style-name="T308_1">Sept<text:s/>2026</text:span></text:p>
          </table:table-cell>
        </table:table-row>
        <table:table-row table:style-name="Row37">
          <table:table-cell table:style-name="Cell144">
            <text:p text:style-name="P309"><text:span text:style-name="T309_1">3.</text:span></text:p>
          </table:table-cell>
          <table:table-cell table:style-name="Cell145">
            <text:p text:style-name="P310"><text:span text:style-name="T310_1">Consider<text:s/>funding<text:s/>a<text:s/>low-cost<text:s/>communication<text:s/>campaign<text:s/>targeted<text:s/>at<text:s/>SMEs<text:s/>on<text:s/>fewer<text:s/>number<text:s/>of<text:s/>licenses<text:s/>and<text:s/>permits<text:s/>required<text:s/>now.</text:span></text:p>
          </table:table-cell>
          <table:table-cell table:style-name="Cell146">
            <text:p text:style-name="P311"><text:span text:style-name="T311_1">FCDO</text:span></text:p>
          </table:table-cell>
          <table:table-cell table:style-name="Cell147">
            <text:p text:style-name="P312"><text:span text:style-name="T312_1">Sept<text:s/>202</text:span><text:span text:style-name="T312_2">6</text:span></text:p>
          </table:table-cell>
        </table:table-row>
      </table:table>
      <text:p text:style-name="P313"><text:span text:style-name="T313_1"><text:s/></text:span></text:p>
      <text:p text:style-name="P314"><text:span text:style-name="T314_1"><text:s/></text:span></text:p>
      <text:p text:style-name="P315"><text:span text:style-name="T315_1"><text:s/></text:span></text:p>
      <table:table table:style-name="Table9">
        <table:table-column table:style-name="Column39"/>
        <table:table-column table:style-name="Column40"/>
        <table:table-column table:style-name="Column41"/>
        <table:table-column table:style-name="Column42"/>
        <table:table-column table:style-name="Column43"/>
        <table:table-column table:style-name="Column44"/>
        <table:table-column table:style-name="Column45"/>
        <table:table-column table:style-name="Column46"/>
        <table:table-row table:style-name="Row38">
          <table:table-cell table:style-name="Cell148">
            <text:p text:style-name="P316"><text:span text:style-name="T316_1">Output<text:s/>Title<text:s/></text:span></text:p>
          </table:table-cell>
          <table:table-cell table:style-name="Cell149" table:number-columns-spanned="7">
            <text:p text:style-name="P317"><text:span text:style-name="T317_1">Tajik<text:s/>government<text:s/>supported<text:s/>to<text:s/>use<text:s/>data<text:s/>and<text:s/>evidence<text:s/>to<text:s/>improve<text:s/>delivery<text:s/>of<text:s/>select<text:s/>policies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39">
          <table:table-cell table:style-name="Cell150" table:number-columns-spanned="2">
            <text:p text:style-name="P318"><text:span text:style-name="T318_1">Output<text:s/>number:<text:s/></text:span></text:p>
          </table:table-cell>
          <table:covered-table-cell/>
          <table:table-cell table:style-name="Cell151" table:number-columns-spanned="2">
            <text:p text:style-name="P319"><text:span text:style-name="T319_1">2</text:span></text:p>
          </table:table-cell>
          <table:covered-table-cell/>
          <table:table-cell table:style-name="Cell152" table:number-columns-spanned="2">
            <text:p text:style-name="P320"><text:span text:style-name="T320_1">Output<text:s/>Score:<text:s/></text:span></text:p>
          </table:table-cell>
          <table:covered-table-cell/>
          <table:table-cell table:style-name="Cell153" table:number-columns-spanned="2">
            <text:p text:style-name="P321"><text:span text:style-name="T321_1">A</text:span></text:p>
          </table:table-cell>
          <table:covered-table-cell/>
        </table:table-row>
        <table:table-row table:style-name="Row40">
          <table:table-cell table:style-name="Cell154" table:number-columns-spanned="2">
            <text:p text:style-name="P322"><text:span text:style-name="T322_1">Impact<text:s/>weighting<text:s/>(%):<text:s text:c="2"/></text:span></text:p>
          </table:table-cell>
          <table:covered-table-cell/>
          <table:table-cell table:style-name="Cell155" table:number-columns-spanned="2">
            <text:p text:style-name="P323"><text:span text:style-name="T323_1">35</text:span><text:span text:style-name="T323_2">%</text:span></text:p>
          </table:table-cell>
          <table:covered-table-cell/>
          <table:table-cell table:style-name="Cell156" table:number-columns-spanned="2">
            <text:p text:style-name="P324"><text:span text:style-name="T324_1">Weighting<text:s/>revised<text:s/>since<text:s/>last<text:s/>AR?<text:s/></text:span></text:p>
          </table:table-cell>
          <table:covered-table-cell/>
          <table:table-cell table:style-name="Cell157" table:number-columns-spanned="2">
            <text:p text:style-name="P325"><text:span text:style-name="T325_1">Yes<text:s/>-<text:s/>up</text:span></text:p>
          </table:table-cell>
          <table:covered-table-cell/>
        </table:table-row>
        <table:table-row table:style-name="Row41">
          <table:table-cell table:style-name="Cell158">
            <text:p text:style-name="P326"/>
          </table:table-cell>
          <table:table-cell table:style-name="Cell159">
            <text:p text:style-name="P327"/>
          </table:table-cell>
          <table:table-cell table:style-name="Cell160" table:number-columns-spanned="2">
            <text:p text:style-name="P328"/>
          </table:table-cell>
          <table:covered-table-cell/>
          <table:table-cell table:style-name="Cell161" table:number-columns-spanned="2">
            <text:p text:style-name="P329"/>
          </table:table-cell>
          <table:covered-table-cell/>
          <table:table-cell table:style-name="Cell162" table:number-columns-spanned="2">
            <text:p text:style-name="P330"/>
          </table:table-cell>
          <table:covered-table-cell/>
        </table:table-row>
        <table:table-row table:style-name="Row42">
          <table:table-cell table:style-name="Cell163" table:number-columns-spanned="3">
            <text:p text:style-name="P331"><text:span text:style-name="T331_1">Indicator(s)</text:span></text:p>
          </table:table-cell>
          <table:covered-table-cell/>
          <table:covered-table-cell/>
          <table:table-cell table:style-name="Cell164" table:number-columns-spanned="2">
            <text:p text:style-name="P332"><text:span text:style-name="T332_1">Milestone(s)<text:s/>for<text:s/>this<text:s/>review</text:span></text:p>
          </table:table-cell>
          <table:covered-table-cell/>
          <table:table-cell table:style-name="Cell165" table:number-columns-spanned="2">
            <text:p text:style-name="P333"><text:span text:style-name="T333_1">Progress<text:s/></text:span></text:p>
          </table:table-cell>
          <table:covered-table-cell/>
        </table:table-row>
        <table:table-row table:style-name="Row43">
          <table:table-cell table:style-name="Cell166" table:number-columns-spanned="3">
            <text:p text:style-name="P334"><text:span text:style-name="T334_1">2.4<text:s/></text:span><text:span text:style-name="T334_2">Sub-national<text:s/>development:<text:s/>#<text:s/>of<text:s/>beneficiaries<text:s/>in<text:s/>EGED<text:s/>pilot<text:s/>jamoats<text:s/>who<text:s/>have<text:s/>improved<text:s/>their<text:s/>wellbeing</text:span></text:p>
          </table:table-cell>
          <table:covered-table-cell/>
          <table:covered-table-cell/>
          <table:table-cell table:style-name="Cell167" table:number-columns-spanned="2">
            <text:p text:style-name="P335"><text:span text:style-name="T335_1">120<text:s/>beneficiaries</text:span></text:p>
          </table:table-cell>
          <table:covered-table-cell/>
          <table:table-cell table:style-name="Cell168" table:number-columns-spanned="2">
            <text:p text:style-name="P336"><text:span text:style-name="T336_1">EXCEEDED</text:span></text:p>
            <text:p text:style-name="P337"><text:span text:style-name="T337_1">480<text:s/>(direct<text:s/></text:span><text:span text:style-name="T337_2">beneficiaries)</text:span></text:p>
            <text:p text:style-name="P338"><text:span text:style-name="T338_1">More<text:s/>than<text:s/>11,000<text:s/>indirect<text:s/>beneficiaries.</text:span></text:p>
          </table:table-cell>
          <table:covered-table-cell/>
        </table:table-row>
        <table:table-row table:style-name="Row44">
          <table:table-cell table:style-name="Cell169" table:number-columns-spanned="3">
            <text:p text:style-name="P339"><text:span text:style-name="T339_1">2.6</text:span><text:span text:style-name="T339_2"><text:s/>Improved<text:s/>administration<text:s/>of<text:s/>SME<text:s/>licencing/permits<text:s/>and<text:s/></text:span><text:span text:style-name="T339_3">inspection<text:s/>system:<text:s/>Assessment<text:s/>of<text:s/>licencing/permits<text:s/>and<text:s/>inspection<text:s/>system<text:s/>used<text:s/>to<text:s/>improve<text:s/>regulatory<text:s/>environment<text:s/>for<text:s/>SMEs</text:span></text:p>
          </table:table-cell>
          <table:covered-table-cell/>
          <table:covered-table-cell/>
          <table:table-cell table:style-name="Cell170" table:number-columns-spanned="2">
            <text:p text:style-name="P340"><text:span text:style-name="T340_1">(i)<text:s/>Inception<text:s/>note<text:s/>(October<text:s/>2025)<text:s/>(ii)<text:s/>Maturity<text:s/>assessment<text:s/>of<text:s/>business<text:s/>licensing<text:s/>and<text:s/>inspection<text:s/></text:span><text:span text:style-name="T340_2">system<text:s/>completed<text:s/>-<text:s/>report<text:s/>presented<text:s/>by<text:s/>June<text:s/>2026<text:s/>(iii)<text:s/>Policy<text:s/>note<text:s/>analysing<text:s/>the<text:s/>relationship<text:s/>between<text:s/>size<text:s/>of<text:s/>companies<text:s/>and<text:s/>licensing/inspections<text:s/>regime<text:s/>completed<text:s/>and<text:s/>shared<text:s/>with<text:s/>GoT<text:s/>and<text:s/>FCDO.</text:span></text:p>
          </table:table-cell>
          <table:covered-table-cell/>
          <table:table-cell table:style-name="Cell171" table:number-columns-spanned="2">
            <text:p text:style-name="P341"><text:span text:style-name="T341_1">PARTIALLY<text:s/>MET</text:span></text:p>
            <text:p text:style-name="P342"><text:span text:style-name="T342_1">(i)<text:s/>Inception<text:s/>note<text:s/>accepted<text:s/>by<text:s/>FCDO<text:s/>team<text:s/>in<text:s/>October<text:s/>2025.</text:span></text:p>
            <text:p text:style-name="P343"><text:span text:style-name="T343_1">(ii)<text:s/>Maturity<text:s/>assessment<text:s/>of<text:s/>business<text:s/>licensing<text:s/>and<text:s/>inspections<text:s/>processes<text:s/>(incl<text:s/>recommendations<text:s/>for<text:s/>reform<text:s/>and<text:s/>a<text:s/>roadmap<text:s/>with<text:s/>suggested<text:s/>changes<text:s/>to<text:s/>inspections<text:s/>management<text:s/>practice)<text:s/>drafted,<text:s/>subject<text:s/>to<text:s/>internal<text:s/>review.</text:span></text:p>
            <text:p text:style-name="P344"><text:span text:style-name="T344_1">(iii)<text:s/>Not<text:s/>delivered<text:s/>at<text:s/>the<text:s/>time<text:s/>of<text:s/>the<text:s/>review.</text:span></text:p>
            <text:p text:style-name="P345"><text:span text:style-name="T345_1"><text:s/></text:span></text:p>
          </table:table-cell>
          <table:covered-table-cell/>
        </table:table-row>
        <table:table-row table:style-name="Row45">
          <table:table-cell table:style-name="Cell172" table:number-columns-spanned="3">
            <text:p text:style-name="P346"><text:span text:style-name="T346_1">2.7<text:s/></text:span><text:span text:style-name="T346_2">Public<text:s/>Finance<text:s/>Management:<text:s text:c="2"/>New<text:s/>evidence<text:s/>generated<text:s/>on<text:s/>the<text:s/>public<text:s/>finance<text:s/>management<text:s/>informs<text:s/>the<text:s/>Government<text:s/>of<text:s/>Tajikistan<text:s/>PFM<text:s/>reform,<text:s/>including<text:s/>at<text:s/>sub-national<text:s/>level</text:span></text:p>
          </table:table-cell>
          <table:covered-table-cell/>
          <table:covered-table-cell/>
          <table:table-cell table:style-name="Cell173" table:number-columns-spanned="2">
            <text:p text:style-name="P347"><text:span text:style-name="T347_1">PEFA<text:s/>Climate,<text:s/>Gender,<text:s/>and<text:s/>Sub-National<text:s/>launched;<text:s/>data<text:s/>collected<text:s/>by<text:s/>June<text:s/>2026.</text:span></text:p>
          </table:table-cell>
          <table:covered-table-cell/>
          <table:table-cell table:style-name="Cell174" table:number-columns-spanned="2">
            <text:p text:style-name="P348"><text:span text:style-name="T348_1">MET</text:span></text:p>
            <text:p text:style-name="P349"><text:span text:style-name="T349_1">PEFA<text:s/>assessments<text:s/>launched<text:s/>in<text:s/>February<text:s/>2026.<text:s/>By<text:s/>June<text:s/>2026<text:s/>primary<text:s/>data<text:s/>has<text:s/>been<text:s/>collected.</text:span></text:p>
          </table:table-cell>
          <table:covered-table-cell/>
        </table:table-row>
      </table:table>
      <text:p text:style-name="P350"><text:span text:style-name="T350_1"><text:s/></text:span></text:p>
      <text:p text:style-name="P351"><text:span text:style-name="T351_1">Briefly<text:s/>describe<text:s/>the<text:s/>output’s<text:s/>activities<text:s/>and<text:s/>provide<text:s/>supporting<text:s/>narrative<text:s/>for<text:s/>the<text:s/>score.</text:span></text:p>
      <text:p text:style-name="P352"/>
      <text:p text:style-name="P353"><text:span text:style-name="T353_1">Output<text:s/>2<text:s/>was<text:s/></text:span><text:span text:style-name="T353_2">largely<text:s/>on</text:span><text:span text:style-name="T353_3"><text:s/>track.<text:s/>In<text:s/>the<text:s/>past<text:s/></text:span><text:span text:style-name="T353_4">year</text:span><text:span text:style-name="T353_5"><text:s/>the<text:s/>programme<text:s/>moved<text:s/>to<text:s/>new<text:s/>areas<text:s/>–<text:s/>business<text:s/>regulatory<text:s/>environment,<text:s/>sub-national<text:s/>growth,<text:s/>and<text:s/>government<text:s/>finance<text:s/>management.<text:s/>The<text:s/>deliverables<text:s/>were<text:s/>primarily<text:s/>diagnostics<text:s/>and<text:s/>analysis<text:s/>of<text:s/>policy<text:s/>implementation.</text:span><text:span text:style-name="T353_6"><text:s/>The<text:s/>World<text:s/>Bank<text:s/>and<text:s/>DPI<text:s/>(including<text:s/>through<text:s/>local<text:s/>partners<text:s/>in<text:s/>Tajikistan)<text:s/>delivered<text:s/>Output<text:s/>2.</text:span></text:p>
      <text:p text:style-name="P354"><text:span text:style-name="T354_1"><text:s/></text:span></text:p>
      <text:p text:style-name="P355"><text:span text:style-name="T355_1">The<text:s/>support<text:s/>to<text:s/>business<text:s/>licensing<text:s/>and<text:s/>inspections<text:s/>(indicator<text:s/>2.6)<text:s/>started<text:s/>later<text:s/>and<text:s/>progressed<text:s/>at<text:s/>a<text:s/>slower<text:s/>pace<text:s/>than<text:s/>expected.<text:s/>This<text:s/>was<text:s/>due<text:s/>to<text:s/>(i)<text:s/>the<text:s/>World<text:s/>Bank<text:s/>consultants<text:s/>overstretch<text:s/>on<text:s/>the<text:s/>Kyrgyz<text:s/>side<text:s/>of<text:s/>the<text:s/>project,<text:s/>and<text:s/>(ii)<text:s/>slow<text:s/>response<text:s/>from<text:s/>partner<text:s/>line<text:s/>ministry<text:s/>in<text:s/>Tajikistan<text:s/>–<text:s/>the<text:s/>State<text:s/>Committee<text:s/>on<text:s/>Investments<text:s/>and<text:s/>State<text:s/>Property<text:s/>Management.<text:s/>Data<text:s/>collection<text:s/>(through<text:s/>structured<text:s/>questionnaires<text:s/>and<text:s/>interviews<text:s/>with<text:s/>private<text:s/>sector)<text:s/>for<text:s/>the<text:s/>draft<text:s/></text:span><text:span text:style-name="T355_2"><text:a xlink:type="simple" xlink:href="https://openknowledge.worldbank.org/entities/publication/b3313498-3306-5667-af53-b42affce9efc"><text:span text:style-name="T355_3">Maturity<text:s/>Assessment</text:span></text:a></text:span><text:span text:style-name="T355_4"><text:note text:note-class="footnote"><text:note-citation/><text:note-body><text:p text:style-name="P356"><text:span text:style-name="T356_1"><text:s/></text:span><text:span text:style-name="T356_2">Maturity<text:s/>Assessment<text:s/>is<text:s/>a<text:s/>diagnostic<text:s/>tool<text:s/>used<text:s/>by<text:s/>the<text:s/>World<text:s/>Bank<text:s/>to<text:s/>explore<text:s/>where<text:s/>a<text:s/>country<text:s/>stands<text:s/>on<text:s/>the<text:s/>licensing<text:s/>and<text:s/>inspections<text:s/>systems.<text:s/>Maturity<text:s/>Assessments<text:s/>are<text:s/>used<text:s/>to<text:s/>inform<text:s/>project<text:s/>design,<text:s/>investment<text:s/>needs,<text:s/>and<text:s/>reform/s<text:s/>needed.</text:span></text:p></text:note-body></text:note></text:span><text:span text:style-name="T356_3"><text:s/>report<text:s/>was<text:s/>completed<text:s/>in<text:s/>May.<text:s/>At<text:s/>the<text:s/>time<text:s/>of<text:s/>the<text:s/>review<text:s/>the<text:s/>World<text:s/>Bank<text:s/>team<text:s/>reported<text:s/>the<text:s/>report<text:s/>was<text:s/>going<text:s/>through<text:s/>internal<text:s/>review,<text:s/>expected<text:s/>to<text:s/>be<text:s/>out<text:s/>by<text:s/>late<text:s/>August.<text:s/></text:span></text:p>
      <text:p text:style-name="P357"><text:span text:style-name="T357_1"><text:s/></text:span></text:p>
      <text:p text:style-name="P358"><text:span text:style-name="T358_1">In<text:s/>contrast,<text:s/></text:span><text:span text:style-name="T358_2"><text:a xlink:type="simple" xlink:href="https://www.pefa.org/about"><text:span text:style-name="T358_3">PEFA</text:span></text:a></text:span><text:span text:style-name="T358_4"><text:s/>assessments<text:s/>(indicator<text:s/>2.7)<text:s/>launched<text:s/>on<text:s/>schedule<text:s/>and<text:s/>progressed<text:s/>as<text:s/>planned.<text:s/>This<text:s/>is<text:s/>going<text:s/>to<text:s/>be<text:s/>the<text:s/>fourth<text:s/>but<text:s/>very<text:s/>distinct<text:s/>PEFA<text:s/>cycle<text:s/>for<text:s/>the<text:s/>Government<text:s/>of<text:s/>Tajikistan.<text:s/>FCDO<text:s/>is<text:s/>joined<text:s/>by<text:s/>the<text:s/>Swiss<text:s/>Development<text:s/>Cooperation<text:s/>Office,<text:s/>which<text:s/>maximises<text:s/>efficiency<text:s/>and<text:s/>sends<text:s/>a<text:s/>stronger<text:s/>signal<text:s/>to<text:s/>the<text:s/>host<text:s/>government<text:s/>of<text:s/>this<text:s/>assessment.<text:s/>Moreover,<text:s/>this<text:s/>is<text:s/>the<text:s/>first<text:s/>time<text:s/>Tajikistan<text:s/>will<text:s/>be<text:s/>assessed<text:s/>on<text:s/>climate,<text:s/>gender<text:s/>and<text:s/>sub-national<text:s/>dimensions<text:s/>of<text:s/>its<text:s/>public<text:s/>financial<text:s/>management<text:s/>systems.<text:s/>The<text:s/>latter<text:s/>is<text:s/>important<text:s/>because<text:s/>it<text:s/>will<text:s/>set<text:s/>the<text:s/>baseline<text:s/>for<text:s/>policy<text:s/>change,<text:s/>from<text:s/>which<text:s/>the<text:s/>progress<text:s/>could<text:s/>be<text:s/>measured<text:s/>in<text:s/>the<text:s/>future.</text:span></text:p>
      <text:p text:style-name="P359"><text:span text:style-name="T359_1"><text:s/></text:span></text:p>
      <text:p text:style-name="P360"><text:span text:style-name="T360_1">Lastly,<text:s/>the<text:s/>programme<text:s/>launched<text:s/>a<text:s/>small<text:s/>pilot<text:s/>sub-national<text:s/>growth<text:s/>project.<text:s/>it<text:s/>had<text:s/>two<text:s/>objectives:<text:s/>(i)<text:s/>identify<text:s/>bottlenecks<text:s/>in<text:s/>local<text:s/>economic<text:s/>planning<text:s/>practices,<text:s/>and<text:s/>(ii)<text:s/>demonstrate<text:s/>(through<text:s/>microprojects)<text:s/>how<text:s/>better<text:s/>understanding<text:s/>of<text:s/>a<text:s/>local<text:s/>economic<text:s/>specialisation<text:s/>can<text:s/>drive<text:s/>up<text:s/>local<text:s/>production,<text:s/>employment,<text:s/>and<text:s/>incomes.<text:s/>The<text:s/>project<text:s/>was<text:s/>delivered<text:s/>in<text:s/>Sughd<text:s/>and<text:s/>Khatlon<text:s/>regions.<text:s/>For<text:s/>the<text:s/>former,<text:s/>the<text:s/>programme<text:s/>diagnosed<text:s/>the<text:s/>practice<text:s/>of<text:s/>jamoat</text:span><text:span text:style-name="T360_2"><text:note text:note-class="footnote"><text:note-citation/><text:note-body><text:p text:style-name="P361"><text:span text:style-name="T361_1"><text:s/></text:span><text:span text:style-name="T361_2">Lowest<text:s/>administrative<text:s/>unit<text:s/>coming<text:s/>close<text:s/>to<text:s/>a<text:s/>district<text:s/>in<text:s/>the<text:s/>UK<text:s/>sub-national<text:s/>governance.</text:span></text:p></text:note-body></text:note></text:span><text:span text:style-name="T361_3"><text:s/>economic<text:s/>development<text:s/>planning<text:s/>and<text:s/>proposed<text:s/>an<text:s/>optimised<text:s/>algorithm<text:s/>to<text:s/>design<text:s/>those<text:s/>programmes.<text:s/>For<text:s/>the<text:s/>latter,<text:s/>the<text:s/>programme<text:s/>co-financed<text:s/>ten<text:s/>business<text:s/>microprojects<text:s/>–<text:s/>eight<text:s/>in<text:s/>Sughd<text:s/>and<text:s/></text:span><text:span text:style-name="T361_4"><text:a xlink:type="simple" xlink:href="https://eged-ca.org/en/2026/06/%d0%bf%d0%be%d1%81%d0%be%d0%bb-%d0%b2%d0%b5%d0%bb%d0%b8%d0%ba%d0%be%d0%b1%d1%80%d0%b8%d1%82%d0%b0%d0%bd%d0%b8%d0%b8-%d0%bf%d0%be%d1%81%d0%b5%d1%82%d0%b8%d0%bb%d0%b0-%d0%b3%d1%80%d0%b0%d0%bd%d1%82/"><text:span text:style-name="T361_5">two<text:s/>in<text:s/>Khatlon</text:span></text:a></text:span><text:span text:style-name="T361_6">,<text:s/>some<text:s/>of<text:s/>which<text:s/>have<text:s/>already<text:s/>shown<text:s/>evidence<text:s/>of<text:s/>growth<text:s/>through<text:s/>new<text:s/>hired<text:s/>personnel<text:s/>and<text:s/>rising<text:s/></text:span><text:span text:style-name="T361_7">volume<text:s/>of<text:s/></text:span><text:span text:style-name="T361_8">sales.<text:s/></text:span></text:p>
      <text:p text:style-name="P362"><text:span text:style-name="T362_1"><text:s/></text:span></text:p>
      <text:p text:style-name="P363"><text:span text:style-name="T363_1">Describe<text:s/>any<text:s/>changes<text:s/>to<text:s/>this<text:s/>output<text:s/>during<text:s/>the<text:s/>past<text:s/>year,<text:s/>and<text:s/>any<text:s/>planned<text:s/>changes<text:s/>as<text:s/>a<text:s/>result<text:s/>of<text:s/>this<text:s/>review.</text:span></text:p>
      <text:p text:style-name="P364"><text:span text:style-name="T364_1"><text:s/></text:span></text:p>
      <text:p text:style-name="P365"><text:span text:style-name="T365_1">Three<text:s/>new<text:s/>areas<text:s/>of<text:s/>support<text:s/>were<text:s/>added<text:s/>–<text:s/>on<text:s/>business<text:s/>regulatory<text:s/>environment,<text:s/>sub-national<text:s/>growth,<text:s/>and<text:s/>government<text:s/>finance<text:s/>management.<text:s/>All<text:s/>are<text:s/>in<text:s/>line<text:s/>with<text:s/>the<text:s/>programme<text:s/>objectives<text:s/>and<text:s/>Post<text:s/>CBP<text:s/>Goal<text:s/>of<text:s/>Economic<text:s/>Development<text:s/>and<text:s/>Growth.</text:span></text:p>
      <text:p text:style-name="P366"><text:span text:style-name="T366_1"><text:s/></text:span></text:p>
      <text:p text:style-name="P367"><text:span text:style-name="T367_1">Progress<text:s/>on<text:s/>recommendations<text:s/>from<text:s/>the<text:s/>previous<text:s/>AR<text:s/>(if<text:s/>completed),<text:s/>lessons<text:s/>learned<text:s/>this<text:s/>year<text:s/>and<text:s/>recommendations<text:s/>for<text:s/>the<text:s/>year<text:s/>ahead</text:span><text:span text:style-name="T367_2">.</text:span></text:p>
      <text:p text:style-name="P368"><text:span text:style-name="T368_1"><text:s/></text:span></text:p>
      <text:p text:style-name="P369"><text:span text:style-name="T369_1">Progress<text:s/>against<text:s/>last<text:s/>year’s<text:s/>recommendations:</text:span></text:p>
      <text:p text:style-name="P370"><text:span text:style-name="T370_1"><text:s/></text:span></text:p>
      <table:table table:style-name="Table10">
        <table:table-column table:style-name="Column47"/>
        <table:table-column table:style-name="Column48"/>
        <table:table-column table:style-name="Column49"/>
        <table:table-column table:style-name="Column50"/>
        <table:table-row table:style-name="Row46">
          <table:table-cell table:style-name="Cell175">
            <text:p text:style-name="P371"><text:span text:style-name="T371_1"><text:s/></text:span></text:p>
          </table:table-cell>
          <table:table-cell table:style-name="Cell176">
            <text:p text:style-name="P372"><text:span text:style-name="T372_1">Recommendation</text:span></text:p>
          </table:table-cell>
          <table:table-cell table:style-name="Cell177">
            <text:p text:style-name="P373"><text:span text:style-name="T373_1">Owner</text:span></text:p>
          </table:table-cell>
          <table:table-cell table:style-name="Cell178">
            <text:p text:style-name="P374"><text:span text:style-name="T374_1">Achieved</text:span></text:p>
          </table:table-cell>
        </table:table-row>
        <table:table-row table:style-name="Row47">
          <table:table-cell table:style-name="Cell179">
            <text:p text:style-name="P375"><text:span text:style-name="T375_1">1.</text:span></text:p>
          </table:table-cell>
          <table:table-cell table:style-name="Cell180">
            <text:p text:style-name="P376"><text:span text:style-name="T376_1">Track<text:s/>and<text:s/>report<text:s/>to<text:s/>FCDO<text:s/>the<text:s/>policy<text:s/>uptake<text:s/>of<text:s/>evidence<text:s/>and<text:s/>recommendations<text:s/>generated<text:s/>through<text:s/>Poverty<text:s/>and<text:s/>Equity<text:s/>Assessment.</text:span></text:p>
            <text:p text:style-name="P377"><text:span text:style-name="T377_1">Progress</text:span><text:span text:style-name="T377_2">:<text:s/>Per<text:s/>the<text:s/>World<text:s/>Bank,<text:s/>the<text:s/>‘jobless<text:s/>growth’<text:s/>message<text:s/>from<text:s/>the<text:s/>Poverty<text:s/>and<text:s/>Equity<text:s/>Assessment<text:s/>was<text:s/>reflected<text:s/>in<text:s/>designing<text:s/>the<text:s/>3</text:span><text:span text:style-name="T377_3">rd</text:span><text:span text:style-name="T377_4"><text:s/>pillar<text:s/>of<text:s/>the<text:s/>Country<text:s/>Partnership<text:s/>Framework<text:s/>2026-32<text:s/>–<text:s/>Private<text:s/>Sector<text:s/>Investment.</text:span></text:p>
          </table:table-cell>
          <table:table-cell table:style-name="Cell181">
            <text:p text:style-name="P378"><text:span text:style-name="T378_1">World<text:s/>Bank</text:span></text:p>
          </table:table-cell>
          <table:table-cell table:style-name="Cell182">
            <text:p text:style-name="P379"><text:span text:style-name="T379_1">YES</text:span></text:p>
          </table:table-cell>
        </table:table-row>
        <table:table-row table:style-name="Row48">
          <table:table-cell table:style-name="Cell183">
            <text:p text:style-name="P380"><text:span text:style-name="T380_1">2.</text:span></text:p>
          </table:table-cell>
          <table:table-cell table:style-name="Cell184">
            <text:p text:style-name="P381"><text:span text:style-name="T381_1">Develop<text:s/>a<text:s/>poverty<text:s/>reduction<text:s/>impact<text:s/>story<text:s/>that<text:s/>EGED<text:s/>Pillar<text:s/>1<text:s/>contributed<text:s/>to<text:s/>in<text:s/>Tajikistan.</text:span></text:p>
            <text:p text:style-name="P382"><text:span text:style-name="T382_1">Progress</text:span><text:span text:style-name="T382_2">:<text:s/>The<text:s/>impact<text:s/>story<text:s/>has<text:s/>not<text:s/>been<text:s/>conducted<text:s/>due<text:s/>to<text:s/>delays<text:s/>by<text:s/>the<text:s/>Tajik<text:s/>ministerial<text:s/>partner<text:s/>(Ministry<text:s/>of<text:s/>Health<text:s/>and<text:s/>Social<text:s/>Protection)<text:s/>and<text:s/>delays<text:s/>receiving<text:s/>primary<text:s/>data<text:s/>from<text:s/>TajStat<text:s/>to<text:s/>prepare<text:s/>the<text:s/>sample.</text:span></text:p>
          </table:table-cell>
          <table:table-cell table:style-name="Cell185">
            <text:p text:style-name="P383"><text:span text:style-name="T383_1">World<text:s/>Bank<text:s/></text:span></text:p>
          </table:table-cell>
          <table:table-cell table:style-name="Cell186">
            <text:p text:style-name="P384"><text:span text:style-name="T384_1">NO</text:span></text:p>
          </table:table-cell>
        </table:table-row>
        <table:table-row table:style-name="Row49">
          <table:table-cell table:style-name="Cell187">
            <text:p text:style-name="P385"><text:span text:style-name="T385_1">3.</text:span></text:p>
          </table:table-cell>
          <table:table-cell table:style-name="Cell188">
            <text:p text:style-name="P386"><text:span text:style-name="T386_1">Consider<text:s/>adding<text:s/>a<text:s/>new<text:s/>policy<text:s/>engagement<text:s/>to<text:s/>support<text:s/>SOEs<text:s/>or<text:s/>PFM<text:s/>reform.<text:s/>Make<text:s/>sure<text:s/>any<text:s/>such<text:s/>addition<text:s/>complements<text:s/>the<text:s/>structural<text:s/>reforms<text:s/>taken<text:s/>through<text:s/>the<text:s/>IFIs<text:s/>in<text:s/>the<text:s/>country.<text:s/></text:span></text:p>
            <text:p text:style-name="P387"><text:span text:style-name="T387_1">Progress</text:span><text:span text:style-name="T387_2">:<text:s/>PEFA<text:s/>assessments<text:s/>are<text:s/>co-funded<text:s/>with<text:s/>the<text:s/>Swiss<text:s/>partners.</text:span></text:p>
          </table:table-cell>
          <table:table-cell table:style-name="Cell189">
            <text:p text:style-name="P388"><text:span text:style-name="T388_1">FCDO</text:span></text:p>
          </table:table-cell>
          <table:table-cell table:style-name="Cell190">
            <text:p text:style-name="P389"><text:span text:style-name="T389_1">YES</text:span></text:p>
          </table:table-cell>
        </table:table-row>
      </table:table>
      <text:p text:style-name="P390"><text:span text:style-name="T390_1"><text:s/></text:span></text:p>
      <text:p text:style-name="P391"><text:span text:style-name="T391_1">Lessons<text:s/>learned<text:s/>this<text:s/>year:</text:span></text:p>
      <text:p text:style-name="P392"><text:span text:style-name="T392_1"><text:s/></text:span></text:p>
      <text:p text:style-name="P393"><text:span text:style-name="T393_1">The<text:s/>message<text:s/>to<text:s/>improve<text:s/>economic<text:s/>growth<text:s/>planning<text:s/>at<text:s/>sub-national<text:s/>level<text:s/>lands<text:s/>well<text:s/>when<text:s/>analytics<text:s/>and<text:s/>policy<text:s/>dialogue<text:s/>go<text:s/>hand-in-hand<text:s/>with<text:s/>practical<text:s/>support<text:s/>to<text:s/>concrete<text:s/>growth<text:s/>initiatives</text:span><text:span text:style-name="T393_2">,<text:s/>i.e.<text:s/>businesses</text:span><text:span text:style-name="T393_3">.<text:s/>Analytics<text:s/>alone<text:s/>without<text:s/>practical<text:s/>demonstration<text:s/>effect<text:s/>resonate<text:s/>less<text:s/>with<text:s/>local<text:s/>governments.<text:s/>Similarly,<text:s/>support<text:s/>to<text:s/>microbusinesses<text:s/>in<text:s/>jamoats<text:s/>in<text:s/>isolation<text:s/>from<text:s/>jamoat<text:s/></text:span><text:span text:style-name="T393_4">or<text:s/>district<text:s/></text:span><text:span text:style-name="T393_5">development<text:s/>plan<text:s/>are<text:s/>likely<text:s/>to<text:s/>deliver<text:s/>only<text:s/>short-term<text:s/>effects.<text:s/>Combining<text:s/>these<text:s/>two<text:s/>exercises<text:s/>enabled<text:s/>the<text:s/>programme<text:s/>to<text:s/>clearly<text:s/>demonstrate<text:s/>the<text:s/>connection<text:s/>between<text:s/>better<text:s/>data,<text:s/>jamoat<text:s/>growth<text:s/>priorities,<text:s/>business<text:s/>growth,<text:s/>employment,<text:s/>and<text:s/>incomes.</text:span></text:p>
      <text:p text:style-name="P394"><text:span text:style-name="T394_1"><text:s/></text:span></text:p>
      <text:p text:style-name="P395"><text:span text:style-name="T395_1">The<text:s/>way<text:s/>the<text:s/>World<text:s/>Bank<text:s/>took<text:s/>the<text:s/>business<text:s/>regulatory<text:s/>work<text:s/>stream<text:s/>forward<text:s/>suggested<text:s/>lack<text:s/>of<text:s/>awareness<text:s/></text:span><text:span text:style-name="T395_2">about<text:s/></text:span><text:span text:style-name="T395_3">caveats<text:s/></text:span><text:span text:style-name="T395_4">of<text:s/></text:span><text:span text:style-name="T395_5">working<text:s/>with<text:s/>the<text:s/>State<text:s/>Investment<text:s/>Committee.<text:s/>Non-resident<text:s/>World<text:s/>Bank<text:s/>teams<text:s/></text:span><text:span text:style-name="T395_6">need<text:s/>to<text:s/>invest<text:s/></text:span><text:span text:style-name="T395_7">time<text:s/>in<text:s/>working<text:s/>an<text:s/>engagement<text:s/>model,<text:s/>which<text:s/>accounts<text:s/>for<text:s/>government<text:s/>partners<text:s/>incentives.<text:s/>Reporting<text:s/>to<text:s/>the<text:s/>FCDO<text:s/>team<text:s/>could<text:s/>have<text:s/>been<text:s/>better<text:s/>too.<text:s/>This<text:s/>stood<text:s/>in<text:s/>stark<text:s/>contrast<text:s/>to<text:s/>the<text:s/>way<text:s/>the<text:s/>World<text:s/>Bank<text:s/>team<text:s/>managing<text:s/>PEFA<text:s/>handled<text:s/>engagement<text:s/>with<text:s/>the<text:s/>host<text:s/>government.<text:s/></text:span></text:p>
      <text:p text:style-name="P396"><text:span text:style-name="T396_1"><text:s/></text:span></text:p>
      <text:p text:style-name="P397"><text:span text:style-name="T397_1">Recommendations<text:s/>for<text:s/>the<text:s/>year<text:s/>ahead:</text:span></text:p>
      <text:p text:style-name="P398"><text:span text:style-name="T398_1"><text:s/></text:span></text:p>
      <table:table table:style-name="Table11">
        <table:table-column table:style-name="Column51"/>
        <table:table-column table:style-name="Column52"/>
        <table:table-column table:style-name="Column53"/>
        <table:table-column table:style-name="Column54"/>
        <table:table-row table:style-name="Row50">
          <table:table-cell table:style-name="Cell191">
            <text:p text:style-name="P399"><text:span text:style-name="T399_1"><text:s/></text:span></text:p>
          </table:table-cell>
          <table:table-cell table:style-name="Cell192">
            <text:p text:style-name="P400"><text:span text:style-name="T400_1">Recommendation</text:span></text:p>
          </table:table-cell>
          <table:table-cell table:style-name="Cell193">
            <text:p text:style-name="P401"><text:span text:style-name="T401_1">Owner</text:span></text:p>
          </table:table-cell>
          <table:table-cell table:style-name="Cell194">
            <text:p text:style-name="P402"><text:span text:style-name="T402_1">Deadline</text:span></text:p>
          </table:table-cell>
        </table:table-row>
        <table:table-row table:style-name="Row51">
          <table:table-cell table:style-name="Cell195">
            <text:p text:style-name="P403"><text:span text:style-name="T403_1">1.</text:span></text:p>
          </table:table-cell>
          <table:table-cell table:style-name="Cell196">
            <text:p text:style-name="P404"><text:span text:style-name="T404_1">Consider<text:s/>extending<text:s/>support<text:s/>to<text:s/>sub-national<text:s/>growth<text:s/>pilot<text:s/>project<text:s/>to<text:s/></text:span><text:span text:style-name="T404_2">influence<text:s/></text:span><text:span text:style-name="T404_3">a<text:s/>desired<text:s/>policy<text:s/></text:span><text:span text:style-name="T404_4">adjustment</text:span><text:span text:style-name="T404_5">.<text:s/>Work<text:s/>with<text:s/>IFIs<text:s/>to<text:s/>that<text:s/>end<text:s/></text:span><text:span text:style-name="T404_6">too<text:s/></text:span><text:span text:style-name="T404_7">and<text:s/>consider<text:s/>exposing<text:s/>the<text:s/>Tajik<text:s/>counterparts<text:s/>to<text:s/>the<text:s/>UK<text:s/>local<text:s/>governments<text:s/>economic<text:s/>planning<text:s/>and<text:s/>delivery.</text:span></text:p>
          </table:table-cell>
          <table:table-cell table:style-name="Cell197">
            <text:p text:style-name="P405"><text:span text:style-name="T405_1">FCDO</text:span></text:p>
          </table:table-cell>
          <table:table-cell table:style-name="Cell198">
            <text:p text:style-name="P406"><text:span text:style-name="T406_1">Sept<text:s/>2026</text:span></text:p>
          </table:table-cell>
        </table:table-row>
        <table:table-row table:style-name="Row52">
          <table:table-cell table:style-name="Cell199">
            <text:p text:style-name="P407"><text:span text:style-name="T407_1">2.</text:span></text:p>
          </table:table-cell>
          <table:table-cell table:style-name="Cell200">
            <text:p text:style-name="P408"><text:span text:style-name="T408_1">Work<text:s/>with<text:s/>other<text:s/>donors<text:s/>and<text:s/>World<text:s/>Bank<text:s/>to<text:s/>encourage<text:s/>the<text:s/>host<text:s/>government<text:s/>implement<text:s/>policy<text:s/>recommendations<text:s/>from<text:s/>the<text:s/>business<text:s/>licenses<text:s/>and<text:s/>inspections<text:s/>review.</text:span></text:p>
          </table:table-cell>
          <table:table-cell table:style-name="Cell201">
            <text:p text:style-name="P409"><text:span text:style-name="T409_1">FCDO</text:span></text:p>
          </table:table-cell>
          <table:table-cell table:style-name="Cell202">
            <text:p text:style-name="P410"><text:span text:style-name="T410_1">Throughout<text:s/>the<text:s/>year</text:span></text:p>
          </table:table-cell>
        </table:table-row>
      </table:table>
      <text:p text:style-name="P411"><text:span text:style-name="T411_1"><text:s/></text:span></text:p>
      <text:p text:style-name="P412"><text:span text:style-name="T412_1"><text:s/></text:span></text:p>
      <text:p text:style-name="P413"><text:span text:style-name="T413_1"><text:s/></text:span></text:p>
      <table:table table:style-name="Table12">
        <table:table-column table:style-name="Column55"/>
        <table:table-column table:style-name="Column56"/>
        <table:table-column table:style-name="Column57"/>
        <table:table-column table:style-name="Column58"/>
        <table:table-column table:style-name="Column59"/>
        <table:table-column table:style-name="Column60"/>
        <table:table-column table:style-name="Column61"/>
        <table:table-column table:style-name="Column62"/>
        <table:table-row table:style-name="Row53">
          <table:table-cell table:style-name="Cell203">
            <text:p text:style-name="P414"><text:span text:style-name="T414_1">Output<text:s/>Title<text:s/></text:span></text:p>
          </table:table-cell>
          <table:table-cell table:style-name="Cell204" table:number-columns-spanned="7">
            <text:p text:style-name="P415"><text:span text:style-name="T415_1">Uzbek<text:s/>government<text:s/>supported<text:s/>to<text:s/>use<text:s/>data<text:s/>and<text:s/>evidence<text:s/>to<text:s/>improve<text:s/>delivery<text:s/>of<text:s/>select<text:s/>policies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54">
          <table:table-cell table:style-name="Cell205" table:number-columns-spanned="2">
            <text:p text:style-name="P416"><text:span text:style-name="T416_1">Output<text:s/>number:<text:s/></text:span></text:p>
          </table:table-cell>
          <table:covered-table-cell/>
          <table:table-cell table:style-name="Cell206" table:number-columns-spanned="2">
            <text:p text:style-name="P417"><text:span text:style-name="T417_1">3</text:span></text:p>
          </table:table-cell>
          <table:covered-table-cell/>
          <table:table-cell table:style-name="Cell207" table:number-columns-spanned="2">
            <text:p text:style-name="P418"><text:span text:style-name="T418_1">Output<text:s/>Score:<text:s/></text:span></text:p>
          </table:table-cell>
          <table:covered-table-cell/>
          <table:table-cell table:style-name="Cell208" table:number-columns-spanned="2">
            <text:p text:style-name="P419"><text:span text:style-name="T419_1">A</text:span></text:p>
          </table:table-cell>
          <table:covered-table-cell/>
        </table:table-row>
        <table:table-row table:style-name="Row55">
          <table:table-cell table:style-name="Cell209" table:number-columns-spanned="2">
            <text:p text:style-name="P420"><text:span text:style-name="T420_1">Impact<text:s/>weighting<text:s/>(%):<text:s text:c="2"/></text:span></text:p>
          </table:table-cell>
          <table:covered-table-cell/>
          <table:table-cell table:style-name="Cell210" table:number-columns-spanned="2">
            <text:p text:style-name="P421"><text:span text:style-name="T421_1">1</text:span><text:span text:style-name="T421_2">0</text:span><text:span text:style-name="T421_3">%</text:span></text:p>
          </table:table-cell>
          <table:covered-table-cell/>
          <table:table-cell table:style-name="Cell211" table:number-columns-spanned="2">
            <text:p text:style-name="P422"><text:span text:style-name="T422_1">Weighting<text:s/>revised<text:s/>since<text:s/>last<text:s/>AR?<text:s/></text:span></text:p>
          </table:table-cell>
          <table:covered-table-cell/>
          <table:table-cell table:style-name="Cell212" table:number-columns-spanned="2">
            <text:p text:style-name="P423"><text:span text:style-name="T423_1">Yes<text:s/>-<text:s/>up</text:span></text:p>
          </table:table-cell>
          <table:covered-table-cell/>
        </table:table-row>
        <table:table-row table:style-name="Row56">
          <table:table-cell table:style-name="Cell213">
            <text:p text:style-name="P424"/>
          </table:table-cell>
          <table:table-cell table:style-name="Cell214">
            <text:p text:style-name="P425"/>
          </table:table-cell>
          <table:table-cell table:style-name="Cell215" table:number-columns-spanned="2">
            <text:p text:style-name="P426"/>
          </table:table-cell>
          <table:covered-table-cell/>
          <table:table-cell table:style-name="Cell216" table:number-columns-spanned="2">
            <text:p text:style-name="P427"/>
          </table:table-cell>
          <table:covered-table-cell/>
          <table:table-cell table:style-name="Cell217" table:number-columns-spanned="2">
            <text:p text:style-name="P428"/>
          </table:table-cell>
          <table:covered-table-cell/>
        </table:table-row>
        <table:table-row table:style-name="Row57">
          <table:table-cell table:style-name="Cell218" table:number-columns-spanned="3">
            <text:p text:style-name="P429"><text:span text:style-name="T429_1">Indicator(s)</text:span></text:p>
          </table:table-cell>
          <table:covered-table-cell/>
          <table:covered-table-cell/>
          <table:table-cell table:style-name="Cell219" table:number-columns-spanned="2">
            <text:p text:style-name="P430"><text:span text:style-name="T430_1">Milestone(s)<text:s/>for<text:s/>this<text:s/>review</text:span></text:p>
          </table:table-cell>
          <table:covered-table-cell/>
          <table:table-cell table:style-name="Cell220" table:number-columns-spanned="2">
            <text:p text:style-name="P431"><text:span text:style-name="T431_1">Progress<text:s/></text:span></text:p>
          </table:table-cell>
          <table:covered-table-cell/>
        </table:table-row>
        <table:table-row table:style-name="Row58">
          <table:table-cell table:style-name="Cell221" table:number-columns-spanned="3">
            <text:p text:style-name="P432"><text:span text:style-name="T432_1">3.5</text:span><text:span text:style-name="T432_2"><text:s/>SOE<text:s/>reform:</text:span></text:p>
            <text:p text:style-name="P433"><text:span text:style-name="T433_1">iSOEF<text:s/>report<text:s/>used<text:s/>by<text:s/>the<text:s/>Government<text:s/>of<text:s/>Uzbekistan<text:s/>and<text:s/>other<text:s/>partners<text:s/>to<text:s/>inform<text:s/>SOE<text:s/>reform</text:span></text:p>
          </table:table-cell>
          <table:covered-table-cell/>
          <table:covered-table-cell/>
          <table:table-cell table:style-name="Cell222" table:number-columns-spanned="2">
            <text:p text:style-name="P434"><text:span text:style-name="T434_1">A<text:s/>policy<text:s/>note<text:s/>on<text:s/>reform<text:s/>opportunities<text:s/>to<text:s/>enhance<text:s/>competition<text:s/>and<text:s/>create<text:s/>a<text:s/>level<text:s/>playing<text:s/>field<text:s/>between<text:s/>SOEs<text:s/>and<text:s/>the<text:s/>private<text:s/>sector.</text:span></text:p>
          </table:table-cell>
          <table:covered-table-cell/>
          <table:table-cell table:style-name="Cell223" table:number-columns-spanned="2">
            <text:p text:style-name="P435"><text:span text:style-name="T435_1">MET.<text:s/></text:span><text:span text:style-name="T435_2">Submitted<text:s/>the<text:s/>policy<text:s/>note<text:s/>incorporating<text:s/>the<text:s/>latest<text:s/>recommendations<text:s/>for<text:s/>the<text:s/>SOE<text:s/>Strategy<text:s/>2026-2030.<text:s/></text:span></text:p>
          </table:table-cell>
          <table:covered-table-cell/>
        </table:table-row>
        <table:table-row table:style-name="Row59">
          <table:table-cell table:style-name="Cell224" table:number-columns-spanned="3">
            <text:p text:style-name="P436"><text:span text:style-name="T436_1">3.6<text:s/></text:span><text:span text:style-name="T436_2">WTO<text:s/>accession<text:s/>impact<text:s/>mitigation:<text:s/>CGE-GIDD<text:s/>modelling<text:s/>used<text:s/>by<text:s/>the<text:s/>Government<text:s/>of<text:s/>Uzbekistan<text:s/>to<text:s/>inform<text:s/>adjustment<text:s/>in<text:s/>sectoral<text:s/>policies<text:s/>to<text:s/>comply<text:s/>with<text:s/>WTO<text:s/>standards</text:span></text:p>
          </table:table-cell>
          <table:covered-table-cell/>
          <table:covered-table-cell/>
          <table:table-cell table:style-name="Cell225" table:number-columns-spanned="2">
            <text:p text:style-name="P437"><text:span text:style-name="T437_1">CGE-GIDD<text:s/>analysis<text:s/>of<text:s/>trade<text:s/>liberalisation<text:s/>impact<text:s/>completed,<text:s/>report<text:s/>presented<text:s/>to<text:s/>the<text:s/>GoUZ<text:s/>and<text:s/>FCDO<text:s/>by<text:s/>June<text:s/>2026.</text:span></text:p>
          </table:table-cell>
          <table:covered-table-cell/>
          <table:table-cell table:style-name="Cell226" table:number-columns-spanned="2">
            <text:p text:style-name="P438"><text:span text:style-name="T438_1">PARTIALLY<text:s/>MET.<text:s/></text:span><text:span text:style-name="T438_2">The<text:s/>paper<text:s/>on<text:s/>the<text:s/>distributional<text:s/>impact<text:s/>analysis<text:s/>of<text:s/>trade<text:s/>liberalisation<text:s/>using<text:s/>the<text:s/></text:span><text:span text:style-name="T438_3"><text:a xlink:type="simple" xlink:href="https://www.rafadehoyos.com/recursos/Economic%20growth%20and%20income%20distribution.pdf"><text:span text:style-name="T438_4">CGE-GIDD<text:s/>framework</text:span></text:a></text:span><text:span text:style-name="T438_5"><text:s/>completed;<text:s/>final<text:s/>draft<text:s/>to<text:s/>be<text:s/>shared<text:s/>with<text:s/>the<text:s/>host<text:s/>government<text:s/>once<text:s/>cleared<text:s/>by<text:s/>the<text:s/>W</text:span><text:span text:style-name="T438_6">orld<text:s/>Bank<text:s/></text:span><text:span text:style-name="T438_7">Country<text:s/>Office<text:s/>management<text:s/>in<text:s/></text:span><text:span text:style-name="T438_8">August</text:span><text:span text:style-name="T438_9">.</text:span></text:p>
          </table:table-cell>
          <table:covered-table-cell/>
        </table:table-row>
      </table:table>
      <text:p text:style-name="P439"><text:span text:style-name="T439_1"><text:s/></text:span></text:p>
      <text:p text:style-name="P440"><text:span text:style-name="T440_1">Briefly<text:s/>describe<text:s/>the<text:s/>output’s<text:s/>activities<text:s/>and<text:s/>provide<text:s/>supporting<text:s/>narrative<text:s/>for<text:s/>the<text:s/>score.</text:span></text:p>
      <text:p text:style-name="P441"><text:span text:style-name="T441_1"><text:s/></text:span></text:p>
      <text:p text:style-name="P442"><text:span text:style-name="T442_1">Output<text:s/>3<text:s/></text:span><text:span text:style-name="T442_2">was<text:s/>delivered<text:s/>by<text:s/>the<text:s/>World<text:s/>Bank.<text:s/>The<text:s/>Output<text:s/></text:span><text:span text:style-name="T442_3">delivery<text:s/>was<text:s/>modest<text:s/>compared<text:s/>to<text:s/>two<text:s/></text:span><text:span text:style-name="T442_4">previous</text:span><text:span text:style-name="T442_5"><text:s/>outputs.<text:s/>This<text:s/>was<text:s/>due<text:s/>to:<text:s/>(i)<text:s/>donor<text:s/>landscape<text:s/>in<text:s/>Uzbekistan<text:s/>on<text:s/>economic<text:s/>reform<text:s/>agenda<text:s/>is<text:s/>crowded<text:s/>–<text:s/>the<text:s/>UK<text:s/>is<text:s/>a<text:s/>comparatively<text:s/>small<text:s/>donor,<text:s/>(ii)<text:s/>the<text:s/>country<text:s/>is<text:s/>fast<text:s/>reaching<text:s/>the<text:s/>middle-income<text:s/>status<text:s/>–<text:s/>UK-Uzbekistan<text:s/>trade,<text:s/>business<text:s/>and<text:s/>investment<text:s/>collaboration<text:s/>is<text:s/>growing,<text:s/>allowing<text:s/>the<text:s/>EGED<text:s/>resources<text:s/>be<text:s/>focused<text:s/>elsewhere<text:s/></text:span><text:span text:style-name="T442_6">in</text:span><text:span text:style-name="T442_7"><text:s/>the<text:s/>region.</text:span></text:p>
      <text:p text:style-name="P443"><text:span text:style-name="T443_1"><text:s/></text:span></text:p>
      <text:p text:style-name="P444"><text:span text:style-name="T444_1">In<text:s/>the<text:s/>year<text:s/>under<text:s/>review<text:s/>the<text:s/>programme<text:s/>continued<text:s/>supporting<text:s/>the<text:s/>SOE<text:s/>transformation<text:s/>agenda<text:s/>by<text:s/>(i)<text:s/>reviewing<text:s/>the<text:s/>outcomes<text:s/>of<text:s/>the<text:s/></text:span><text:span text:style-name="T444_2"><text:a xlink:type="simple" xlink:href="https://www.lex.uz/uz/acts/5348948"><text:span text:style-name="T444_3">Government<text:s/>of<text:s/>Uzbekistan<text:s/>2021-2025<text:s/>SOE<text:s/>Privatisation<text:s/>Strategy</text:span></text:a></text:span><text:span text:style-name="T444_4">,<text:s/>and<text:s/>(ii)<text:s/>advising<text:s/>the<text:s/>Government<text:s/>of<text:s/>Uzbekistan<text:s/>on<text:s/>SOE<text:s/>privatisation<text:s/>priorities<text:s/>for<text:s/>2026-2030.<text:s/>As<text:s/>of<text:s/>early<text:s/>July<text:s/>2026,<text:s/>the<text:s/>latter<text:s/>has<text:s/>not<text:s/>been<text:s/>approved.<text:s/>FCDO<text:s/>team<text:s/>conversation<text:s/>with<text:s/>the<text:s/>Ministry<text:s/>of<text:s/>Economy<text:s/>and<text:s/>Finance<text:s/>and<text:s/></text:span><text:span text:style-name="T444_5"><text:a xlink:type="simple" xlink:href="https://davaktiv.uz/en"><text:span text:style-name="T444_6">UzSAMA</text:span></text:a></text:span><text:span text:style-name="T444_7"><text:note text:note-class="footnote"><text:note-citation/><text:note-body><text:p text:style-name="P445"><text:span text:style-name="T445_1"><text:s/></text:span><text:span text:style-name="T445_2">Agency<text:s/>for<text:s/>Management<text:s/>of<text:s/>State<text:s/>Assets.</text:span></text:p></text:note-body></text:note></text:span><text:span text:style-name="T445_3"><text:s/>suggests<text:s/>the<text:s/>host<text:s/>government<text:s/>is<text:s/>likely<text:s/>to<text:s/>issue<text:s/>5-year<text:s/>SOE<text:s/>privatisation<text:s/>plan<text:s/>through<text:s/>a<text:s/>Presidential<text:s/>decree<text:s/>towards<text:s/>the<text:s/>end<text:s/>summer/early<text:s/>autumn.</text:span><text:span text:style-name="T445_4"><text:note text:note-class="footnote"><text:note-citation/><text:note-body><text:p text:style-name="P446"><text:span text:style-name="T446_1"><text:s/></text:span><text:span text:style-name="T446_2">Presidential<text:s/>decrees<text:s/>in<text:s/>Uzbekistan<text:s/>have<text:s/>presumable<text:s/>more<text:s/>direct<text:s/>legal<text:s/>enforcement<text:s/>power<text:s/>and<text:s/>are<text:s/>binding<text:s/>for<text:s/>the<text:s/>designated<text:s/>government<text:s/>ministry/agency<text:s/>to<text:s/>deliver<text:s/>–<text:s/>see<text:s/>more<text:s/></text:span><text:span text:style-name="T446_3"><text:a xlink:type="simple" xlink:href="https://asdr.gov.uz/en/new-stage-in-the-system-of-strategic-planning-and-development-in-uzbekistan/"><text:span text:style-name="T446_4">here</text:span></text:a></text:span></text:p></text:note-body></text:note></text:span></text:p>
      <text:p text:style-name="P447"><text:span text:style-name="T447_1"><text:s/></text:span></text:p>
      <text:p text:style-name="P448"><text:span text:style-name="T448_1">The<text:s/>programme<text:s/>has<text:s/>also<text:s/>produced<text:s/>a<text:s/>paper<text:s/>demonstrating<text:s/>the<text:s/>impact<text:s/>of<text:s/>trade<text:s/>liberalisation<text:s/>using<text:s/>the<text:s/>CGE-GIDD<text:s/>framework</text:span><text:span text:style-name="T448_2"><text:note text:note-class="footnote"><text:note-citation/><text:note-body><text:p text:style-name="P449"><text:span text:style-name="T449_1"><text:s/></text:span><text:span text:style-name="T449_2">Computable<text:s/>General<text:s/>Equilibrium<text:s/>(CGE)<text:s/>–<text:s/>Global<text:s/>Income<text:s/>Distribution<text:s/>Dynamics<text:s/>(GIDD).<text:s/>See<text:s/>the<text:s/>description<text:s/>of<text:s/>the<text:s/>model<text:s/></text:span><text:span text:style-name="T449_3"><text:a xlink:type="simple" xlink:href="https://www.rafadehoyos.com/recursos/Economic%20growth%20and%20income%20distribution.pdf"><text:span text:style-name="T449_4">here.</text:span></text:a></text:span></text:p></text:note-body></text:note></text:span><text:span text:style-name="T449_5"><text:s/>-<text:s/>a<text:s/>model<text:s/>that<text:s/>links<text:s/>economy-wide<text:s/>trade<text:s/>liberalization<text:s/>effects<text:s/>to<text:s/>household<text:s/>welfare<text:s/>outcomes.<text:s/>The<text:s/>key<text:s/>message<text:s/>for<text:s/>the<text:s/>host<text:s/>government<text:s/>–<text:s/>trade<text:s/>liberalisation<text:s/>(abolition<text:s/>of<text:s/>monopolies<text:s/>and<text:s/>domestic<text:s/>producer<text:s/>preferences<text:s/>in<text:s/>public<text:s/>procurement,<text:s/>export-related<text:s/>subsidies<text:s/>and<text:s/>tax<text:s/>incentives)<text:s/>will<text:s/>sustain<text:s/>long-term<text:s/>productivity<text:s/>growth<text:s/>but<text:s/>require<text:s/>targeted<text:s/>human<text:s/>capital,<text:s/>labour<text:s/>mobility,<text:s/>and<text:s/>social<text:s/>protection<text:s/>support<text:s/>from<text:s/>the<text:s/>government<text:s/>to<text:s/>smooth<text:s/>adjustments.<text:s/>Once<text:s/>the<text:s/>paper<text:s/>is<text:s/>shared<text:s/>with<text:s/>the<text:s/>host<text:s/>government,<text:s/>the<text:s/>programme<text:s/>team<text:s/>should<text:s/>via<text:s/>the<text:s/>World<text:s/>Bank<text:s/>track<text:s/>the<text:s/>uptake<text:s/>of<text:s/>its<text:s/>findings.</text:span></text:p>
      <text:p text:style-name="P450"><text:span text:style-name="T450_1"><text:s/></text:span></text:p>
      <text:p text:style-name="P451"><text:span text:style-name="T451_1">Describe<text:s/>any<text:s/>changes<text:s/>to<text:s/>this<text:s/>output<text:s/>during<text:s/>the<text:s/>past<text:s/>year,<text:s/>and<text:s/>any<text:s/>planned<text:s/>changes<text:s/>as<text:s/>a<text:s/>result<text:s/>of<text:s/>this<text:s/>review.</text:span></text:p>
      <text:p text:style-name="P452"><text:span text:style-name="T452_1"><text:s/></text:span></text:p>
      <text:p text:style-name="P453"><text:span text:style-name="T453_1">No<text:s/>changes<text:s/>were<text:s/>made<text:s/>to<text:s/>this<text:s/>Output.</text:span></text:p>
      <text:p text:style-name="P454"><text:span text:style-name="T454_1"><text:s/></text:span></text:p>
      <text:p text:style-name="P455"><text:span text:style-name="T455_1">Progress<text:s/>on<text:s/>recommendations<text:s/>from<text:s/>the<text:s/>previous<text:s/>AR<text:s/>(if<text:s/>completed),<text:s/>lessons<text:s/>learned<text:s/>this<text:s/>year<text:s/>and<text:s/>recommendations<text:s/>for<text:s/>the<text:s/>year<text:s/>ahead</text:span><text:span text:style-name="T455_2">.</text:span></text:p>
      <text:p text:style-name="P456"><text:span text:style-name="T456_1"><text:s/></text:span></text:p>
      <text:p text:style-name="P457"><text:span text:style-name="T457_1">Progress<text:s/>against<text:s/>last<text:s/>year’s<text:s/>recommendations:</text:span></text:p>
      <text:p text:style-name="P458"><text:span text:style-name="T458_1"><text:s/></text:span></text:p>
      <table:table table:style-name="Table13">
        <table:table-column table:style-name="Column63"/>
        <table:table-column table:style-name="Column64"/>
        <table:table-column table:style-name="Column65"/>
        <table:table-column table:style-name="Column66"/>
        <table:table-row table:style-name="Row60">
          <table:table-cell table:style-name="Cell227">
            <text:p text:style-name="P459"><text:span text:style-name="T459_1"><text:s/></text:span></text:p>
          </table:table-cell>
          <table:table-cell table:style-name="Cell228">
            <text:p text:style-name="P460"><text:span text:style-name="T460_1">Recommendation</text:span></text:p>
          </table:table-cell>
          <table:table-cell table:style-name="Cell229">
            <text:p text:style-name="P461"><text:span text:style-name="T461_1">Owner</text:span></text:p>
          </table:table-cell>
          <table:table-cell table:style-name="Cell230">
            <text:p text:style-name="P462"><text:span text:style-name="T462_1">Achieved</text:span></text:p>
          </table:table-cell>
        </table:table-row>
        <table:table-row table:style-name="Row61">
          <table:table-cell table:style-name="Cell231">
            <text:p text:style-name="P463"><text:span text:style-name="T463_1">1.</text:span></text:p>
          </table:table-cell>
          <table:table-cell table:style-name="Cell232">
            <text:p text:style-name="P464"><text:span text:style-name="T464_1">While<text:s/>small<text:s/>additions/expansion<text:s/>of<text:s/>the<text:s/>current<text:s/>programme<text:s/>portfolio<text:s/>may<text:s/>be<text:s/>reasonable<text:s/>(FCDO<text:s/>to<text:s/>decide<text:s/>in<text:s/>each<text:s/>case),<text:s/>the<text:s/>focus<text:s/>in<text:s/>FY<text:s/>25/26<text:s/>should<text:s/>be<text:s/>on<text:s/>achieving<text:s/>policy<text:s/>change<text:s/>and<text:s/>quantifying<text:s/>the<text:s/>impact<text:s/>of<text:s/>these<text:s/>changes.</text:span></text:p>
            <text:p text:style-name="P465"><text:span text:style-name="T465_1">Progress</text:span><text:span text:style-name="T465_2">:<text:s/>EGED<text:s/>portfolio<text:s/>was<text:s/>kept<text:s/>focused<text:s/>on<text:s/>two<text:s/>areas<text:s/>–<text:s/>SOE<text:s/>and<text:s/>impact<text:s/>of<text:s/>trade<text:s/>liberalisation.<text:s/>No<text:s/>new<text:s/>substantive<text:s/>policy<text:s/>area<text:s/>was<text:s/>added.</text:span></text:p>
          </table:table-cell>
          <table:table-cell table:style-name="Cell233">
            <text:p text:style-name="P466"><text:span text:style-name="T466_1">FCDO</text:span></text:p>
          </table:table-cell>
          <table:table-cell table:style-name="Cell234">
            <text:p text:style-name="P467"><text:span text:style-name="T467_1">YES</text:span></text:p>
          </table:table-cell>
        </table:table-row>
        <table:table-row table:style-name="Row62">
          <table:table-cell table:style-name="Cell235">
            <text:p text:style-name="P468"><text:span text:style-name="T468_1">2.</text:span></text:p>
          </table:table-cell>
          <table:table-cell table:style-name="Cell236">
            <text:p text:style-name="P469"><text:span text:style-name="T469_1">Assess<text:s/>what<text:s/>more<text:s/>could<text:s/>be<text:s/>achieved<text:s/>through<text:s/>the<text:s/>Delivery<text:s/>Unit<text:s/>in<text:s/>Uzbekistan<text:s/>or<text:s/>wider<text:s/>region<text:s/>and<text:s/>to<text:s/>inform<text:s/>future<text:s/>programming<text:s/>decisions,<text:s/>keeping<text:s/>in<text:s/>mind<text:s/>the<text:s/>clarity<text:s/>of<text:s/>deliverables<text:s/>and<text:s/>impact.</text:span></text:p>
            <text:p text:style-name="P470"><text:span text:style-name="T470_1">Progress</text:span><text:span text:style-name="T470_2">:<text:s/>The<text:s/>programme<text:s/>ended<text:s/>support<text:s/>to<text:s/>the<text:s/>Delivery<text:s/>Unit<text:s/>in<text:s/>FY<text:s/>2025/26,<text:s/>anticipating<text:s/>the<text:s/>change<text:s/>of<text:s/>the<text:s/>latter’s<text:s/>mandate.<text:s/>Except<text:s/>Uzbekistan,<text:s/>the<text:s/>Delivery<text:s/>Unit<text:s/>model<text:s/></text:span><text:span text:style-name="T470_3"><text:a xlink:type="simple" xlink:href="https://nisi.gov.kg/en/news/russkij-seminar-po-vnedreniyu-delivery-unit-v-gosupravlenii-kyrgyzstana/"><text:span text:style-name="T470_4">received<text:s/>attention<text:s/>in<text:s/>Kyrgyzstan</text:span></text:a></text:span><text:span text:style-name="T470_5">.<text:s/>Neither<text:s/>BE<text:s/>Bishkek,<text:s/>nor<text:s/>EGED<text:s/>programme<text:s/>found<text:s/>it<text:s/>to<text:s/>be<text:s/>a<text:s/>priority<text:s/>investment<text:s/>of<text:s/>the<text:s/>programme<text:s/>funds.</text:span></text:p>
          </table:table-cell>
          <table:table-cell table:style-name="Cell237">
            <text:p text:style-name="P471"><text:span text:style-name="T471_1">FCDO</text:span></text:p>
          </table:table-cell>
          <table:table-cell table:style-name="Cell238">
            <text:p text:style-name="P472"><text:span text:style-name="T472_1">YES</text:span></text:p>
          </table:table-cell>
        </table:table-row>
        <table:table-row table:style-name="Row63">
          <table:table-cell table:style-name="Cell239">
            <text:p text:style-name="P473"><text:span text:style-name="T473_1">3.<text:s/></text:span></text:p>
          </table:table-cell>
          <table:table-cell table:style-name="Cell240">
            <text:p text:style-name="P474"><text:span text:style-name="T474_1">Ensure<text:s/>monthly<text:s/>communication<text:s/>with<text:s/>FCDO<text:s/>across<text:s/>all<text:s/>WB<text:s/>teams<text:s/>delivering<text:s/>EGED,<text:s/>proactive<text:s/>sharing<text:s/>about<text:s/>progress<text:s/>and<text:s/>any<text:s/>challenges/risks<text:s/>arising.</text:span></text:p>
            <text:p text:style-name="P475"><text:span text:style-name="T475_1">Progress</text:span><text:span text:style-name="T475_2">:<text:s/>SRO<text:s/>spoke<text:s/>every<text:s/>two<text:s/>months<text:s/>to<text:s/>the<text:s/>WB<text:s/>team<text:s/>leads,<text:s/>EGED<text:s/>focal<text:s/>point<text:s/>in<text:s/>Tashkent<text:s/>spoke<text:s/>monthly<text:s/>to<text:s/>the<text:s/>WB<text:s/>team<text:s/>on<text:s/>the<text:s/>ground.</text:span></text:p>
          </table:table-cell>
          <table:table-cell table:style-name="Cell241">
            <text:p text:style-name="P476"><text:span text:style-name="T476_1">World<text:s/>Bank</text:span></text:p>
          </table:table-cell>
          <table:table-cell table:style-name="Cell242">
            <text:p text:style-name="P477"><text:span text:style-name="T477_1">YES</text:span></text:p>
          </table:table-cell>
        </table:table-row>
        <table:table-row table:style-name="Row64">
          <table:table-cell table:style-name="Cell243">
            <text:p text:style-name="P478"><text:span text:style-name="T478_1">4.</text:span></text:p>
          </table:table-cell>
          <table:table-cell table:style-name="Cell244">
            <text:p text:style-name="P479"><text:span text:style-name="T479_1">Continue<text:s/>enhancing<text:s/>visibility<text:s/>of<text:s/>EGED<text:s/>to<text:s/>ensure<text:s/>government<text:s/>and<text:s/>other<text:s/>stakeholders<text:s/>are<text:s/>aware<text:s/>of<text:s/>EGED-supported<text:s/>outputs<text:s/>(e.g.,<text:s/>through<text:s/>FCDO-led<text:s/>events,<text:s/>bilat<text:s/>meetings<text:s/>with<text:s/>senior<text:s/>and<text:s/>mid-management<text:s/>of<text:s/>GoUZ<text:s/>partner<text:s/>ministries,<text:s/>joining<text:s/>WB/GoUZ<text:s/>meetings,<text:s/>active<text:s/>external<text:s/>comms).</text:span></text:p>
            <text:p text:style-name="P480"><text:span text:style-name="T480_1">Progress</text:span><text:span text:style-name="T480_2">:<text:s/>The<text:s/>programme<text:s/>has<text:s/>posted<text:s/></text:span><text:span text:style-name="T480_3"><text:a xlink:type="simple" xlink:href="https://t.me/s/ukinuzbekistan/1111"><text:span text:style-name="T480_4">externally</text:span></text:a></text:span><text:span text:style-name="T480_5"><text:s/>and<text:s/>internally<text:s/>on<text:s/>every<text:s/>event.<text:s/>SRO<text:s/>met<text:s/>host<text:s/>government<text:s/>partners<text:s/>(Ministry<text:s/>of<text:s/>Economy<text:s/>and<text:s/>Finance,<text:s/>UzSAMA)<text:s/>several<text:s/>times.</text:span></text:p>
          </table:table-cell>
          <table:table-cell table:style-name="Cell245">
            <text:p text:style-name="P481"><text:span text:style-name="T481_1">FCDO</text:span></text:p>
          </table:table-cell>
          <table:table-cell table:style-name="Cell246">
            <text:p text:style-name="P482"><text:span text:style-name="T482_1">YES</text:span></text:p>
          </table:table-cell>
        </table:table-row>
      </table:table>
      <text:p text:style-name="P483"><text:span text:style-name="T483_1"><text:s/></text:span></text:p>
      <text:p text:style-name="P484"><text:span text:style-name="T484_1">Lessons<text:s/>learned<text:s/>this<text:s/>year:</text:span></text:p>
      <text:p text:style-name="P485"><text:span text:style-name="T485_1"><text:s/></text:span></text:p>
      <text:p text:style-name="P486"><text:span text:style-name="T486_1">The<text:s/>role<text:s/>of<text:s/>personality<text:s/>in<text:s/>the<text:s/>engagement<text:s/>with<text:s/>senior<text:s/>management<text:s/>of<text:s/>the<text:s/>host<text:s/>government<text:s/>ministries<text:s/>remains<text:s/>significant.<text:s/>The<text:s/>continuity<text:s/>of<text:s/>engagement<text:s/>with<text:s/>UzSAMA<text:s/>was<text:s/>disrupted<text:s/>in<text:s/>February/March<text:s/>2026<text:s/>due<text:s/>to<text:s/></text:span><text:span text:style-name="T486_2"><text:a xlink:type="simple" xlink:href="https://www.uzdaily.uz/en/mirziyoyev-appoints-sohibjon-murodov-as-director-of-the-agency-for-management-of-state-assets/"><text:span text:style-name="T486_3">changes<text:s/>in<text:s/>its<text:s/>senior<text:s/>management</text:span></text:a></text:span><text:span text:style-name="T486_4">.<text:s/>The<text:s/>lesson<text:s/>learnt<text:s/>–<text:s/>where<text:s/>possible,<text:s/>reform<text:s/>ownership<text:s/>needs<text:s/>to<text:s/>be<text:s/>shared<text:s/>across<text:s/>multiple<text:s/>levels<text:s/>within<text:s/>the<text:s/>host<text:s/>government<text:s/>institutions,<text:s/>so<text:s/>that<text:s/>the<text:s/>progress<text:s/>of<text:s/>policy<text:s/>change<text:s/>is<text:s/>not<text:s/>contingent<text:s/>on<text:s/>one<text:s/>individual.</text:span></text:p>
      <text:p text:style-name="P487"><text:span text:style-name="T487_1"><text:s/></text:span></text:p>
      <text:p text:style-name="P488"><text:span text:style-name="T488_1">Commitment<text:s/>to<text:s/>reform<text:s/>SOE<text:s/>landscape<text:s/>can<text:s/>be<text:s/>overshadowed<text:s/>by<text:s/>the<text:s/>pride<text:s/>in<text:s/>international<text:s/>IPO<text:s/>of<text:s/>big<text:s/>Uzbek<text:s/>state<text:s/>assets<text:s/>at<text:s/>the<text:s/></text:span><text:span text:style-name="T488_2"><text:a xlink:type="simple" xlink:href="https://www.londonstockexchange.com/discover/news-and-insights/london-stock-exchange-welcomes-listing-national-investment-fund-republic-uzbekistan-uznif"><text:span text:style-name="T488_3">London<text:s/>Stock<text:s/>Exchange</text:span></text:a></text:span><text:span text:style-name="T488_4">.<text:s/>The<text:s/>latter<text:s/>has<text:s/>been<text:s/>a<text:s/>significant<text:s/>milestone<text:s/>for<text:s/>Uzbekistan.<text:s/>There<text:s/>is<text:s/>a<text:s/>risk<text:s/>this<text:s/>and<text:s/>future<text:s/>IPOs<text:s/>may<text:s/>overshadow<text:s/>the<text:s/>issues,<text:s/>where<text:s/>the<text:s/>government<text:s/>is<text:s/>more<text:s/>sensitive<text:s/>to<text:s/>change,<text:s/>e.g.<text:s/>government<text:s/>subsidies<text:s/>to<text:s/>SOEs.</text:span></text:p>
      <text:p text:style-name="P489"><text:span text:style-name="T489_1"><text:s/></text:span></text:p>
      <text:p text:style-name="P490"><text:span text:style-name="T490_1">Recommendations<text:s/>for<text:s/>the<text:s/>year<text:s/>ahead:</text:span></text:p>
      <text:p text:style-name="P491"><text:span text:style-name="T491_1"><text:s/></text:span></text:p>
      <table:table table:style-name="Table14">
        <table:table-column table:style-name="Column67"/>
        <table:table-column table:style-name="Column68"/>
        <table:table-column table:style-name="Column69"/>
        <table:table-column table:style-name="Column70"/>
        <table:table-row table:style-name="Row65">
          <table:table-cell table:style-name="Cell247">
            <text:p text:style-name="P492"><text:span text:style-name="T492_1"><text:s/></text:span></text:p>
          </table:table-cell>
          <table:table-cell table:style-name="Cell248">
            <text:p text:style-name="P493"><text:span text:style-name="T493_1">Recommendation</text:span></text:p>
          </table:table-cell>
          <table:table-cell table:style-name="Cell249">
            <text:p text:style-name="P494"><text:span text:style-name="T494_1">Owner</text:span></text:p>
          </table:table-cell>
          <table:table-cell table:style-name="Cell250">
            <text:p text:style-name="P495"><text:span text:style-name="T495_1">Deadline</text:span></text:p>
          </table:table-cell>
        </table:table-row>
        <table:table-row table:style-name="Row66">
          <table:table-cell table:style-name="Cell251">
            <text:p text:style-name="P496"><text:span text:style-name="T496_1">1.</text:span></text:p>
          </table:table-cell>
          <table:table-cell table:style-name="Cell252">
            <text:p text:style-name="P497"><text:span text:style-name="T497_1">Continue<text:s/>supporting<text:s/>the<text:s/>SOE<text:s/>transformations<text:s/>agenda.<text:s/>Prioritise<text:s/>tackling<text:s/>the<text:s/>issue<text:s/>of<text:s/>government<text:s/>subsidies<text:s/>to<text:s/>SOEs.</text:span></text:p>
          </table:table-cell>
          <table:table-cell table:style-name="Cell253">
            <text:p text:style-name="P498"><text:span text:style-name="T498_1">FCDO</text:span></text:p>
          </table:table-cell>
          <table:table-cell table:style-name="Cell254">
            <text:p text:style-name="P499"><text:span text:style-name="T499_1">August<text:s/>2026</text:span></text:p>
          </table:table-cell>
        </table:table-row>
        <table:table-row table:style-name="Row67">
          <table:table-cell table:style-name="Cell255">
            <text:p text:style-name="P500"><text:span text:style-name="T500_1">2.</text:span></text:p>
          </table:table-cell>
          <table:table-cell table:style-name="Cell256">
            <text:p text:style-name="P501"><text:span text:style-name="T501_1">Track<text:s/>(through<text:s/>the<text:s/>World<text:s/>Bank<text:s/>and<text:s/>bilateral<text:s/>contacts)<text:s/>the<text:s/>government<text:s/>uptake<text:s/>of<text:s/>policy<text:s/>advice<text:s/>on<text:s/>SOE<text:s/>privatisation<text:s/>and<text:s/>trade<text:s/>liberalisation.<text:s/>Invest<text:s/>programme<text:s/>team<text:s/>time<text:s/>to<text:s/>stay<text:s/>engaged<text:s/>in<text:s/>the<text:s/>public<text:s/>finance<text:s/>management<text:s/>reform<text:s/>that<text:s/>EGED<text:s/>funded<text:s/>before.</text:span></text:p>
          </table:table-cell>
          <table:table-cell table:style-name="Cell257">
            <text:p text:style-name="P502"><text:span text:style-name="T502_1">FCDO</text:span></text:p>
          </table:table-cell>
          <table:table-cell table:style-name="Cell258">
            <text:p text:style-name="P503"><text:span text:style-name="T503_1">Throughout<text:s/>the<text:s/>year</text:span></text:p>
          </table:table-cell>
        </table:table-row>
        <table:table-row table:style-name="Row68">
          <table:table-cell table:style-name="Cell259">
            <text:p text:style-name="P504"><text:span text:style-name="T504_1">3.<text:s/></text:span></text:p>
          </table:table-cell>
          <table:table-cell table:style-name="Cell260">
            <text:p text:style-name="P505"><text:span text:style-name="T505_1">Keep<text:s/>programme<text:s/>resources<text:s/>available<text:s/>for<text:s/>policy<text:s/>areas<text:s/>of<text:s/>emerging<text:s/>interest<text:s/>for<text:s/>the<text:s/>Post<text:s/>and<text:s/>host<text:s/>government,<text:s/>e.g.<text:s/>public-private<text:s/>partnership<text:s/>policy,<text:s/>investor<text:s/>protection.</text:span></text:p>
          </table:table-cell>
          <table:table-cell table:style-name="Cell261">
            <text:p text:style-name="P506"><text:span text:style-name="T506_1">FCDO</text:span></text:p>
          </table:table-cell>
          <table:table-cell table:style-name="Cell262">
            <text:p text:style-name="P507"><text:span text:style-name="T507_1">Make<text:s/>funding<text:s/>decisions<text:s/>by<text:s/>Sept<text:s/>2026</text:span></text:p>
          </table:table-cell>
        </table:table-row>
      </table:table>
      <text:p text:style-name="P508"><text:span text:style-name="T508_1"><text:s/></text:span></text:p>
      <text:p text:style-name="P509"><text:span text:style-name="T509_1"><text:s/></text:span></text:p>
      <text:p text:style-name="P510"><text:span text:style-name="T510_1"><text:s/></text:span></text:p>
      <text:p text:style-name="P511"><text:span text:style-name="T511_1"><text:s/></text:span></text:p>
      <table:table table:style-name="Table15">
        <table:table-column table:style-name="Column71"/>
        <table:table-column table:style-name="Column72"/>
        <table:table-column table:style-name="Column73"/>
        <table:table-column table:style-name="Column74"/>
        <table:table-column table:style-name="Column75"/>
        <table:table-column table:style-name="Column76"/>
        <table:table-column table:style-name="Column77"/>
        <table:table-column table:style-name="Column78"/>
        <table:table-row table:style-name="Row69">
          <table:table-cell table:style-name="Cell263">
            <text:p text:style-name="P512"><text:span text:style-name="T512_1">Output<text:s/>Title<text:s/></text:span></text:p>
          </table:table-cell>
          <table:table-cell table:style-name="Cell264" table:number-columns-spanned="7">
            <text:p text:style-name="P513"><text:span text:style-name="T513_1">Enhanced<text:s/>public<text:s/>awareness<text:s/>of<text:s/>economic<text:s/>policies/reforms,<text:s/>their<text:s/>implementation<text:s/>and<text:s/>delivered<text:s/>results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70">
          <table:table-cell table:style-name="Cell265" table:number-columns-spanned="2">
            <text:p text:style-name="P514"><text:span text:style-name="T514_1">Output<text:s/>number:<text:s/></text:span></text:p>
          </table:table-cell>
          <table:covered-table-cell/>
          <table:table-cell table:style-name="Cell266" table:number-columns-spanned="2">
            <text:p text:style-name="P515"><text:span text:style-name="T515_1">10</text:span></text:p>
          </table:table-cell>
          <table:covered-table-cell/>
          <table:table-cell table:style-name="Cell267" table:number-columns-spanned="2">
            <text:p text:style-name="P516"><text:span text:style-name="T516_1">Output<text:s/>Score:<text:s/></text:span></text:p>
          </table:table-cell>
          <table:covered-table-cell/>
          <table:table-cell table:style-name="Cell268" table:number-columns-spanned="2">
            <text:p text:style-name="P517"><text:span text:style-name="T517_1">A+</text:span></text:p>
          </table:table-cell>
          <table:covered-table-cell/>
        </table:table-row>
        <table:table-row table:style-name="Row71">
          <table:table-cell table:style-name="Cell269" table:number-columns-spanned="2">
            <text:p text:style-name="P518"><text:span text:style-name="T518_1">Impact<text:s/>weighting<text:s/>(%):<text:s text:c="2"/></text:span></text:p>
          </table:table-cell>
          <table:covered-table-cell/>
          <table:table-cell table:style-name="Cell270" table:number-columns-spanned="2">
            <text:p text:style-name="P519"><text:span text:style-name="T519_1">15</text:span><text:span text:style-name="T519_2">%</text:span></text:p>
          </table:table-cell>
          <table:covered-table-cell/>
          <table:table-cell table:style-name="Cell271" table:number-columns-spanned="2">
            <text:p text:style-name="P520"><text:span text:style-name="T520_1">Weighting<text:s/>revised<text:s/>since<text:s/>last<text:s/>AR?<text:s/></text:span></text:p>
          </table:table-cell>
          <table:covered-table-cell/>
          <table:table-cell table:style-name="Cell272" table:number-columns-spanned="2">
            <text:p text:style-name="P521"><text:span text:style-name="T521_1">N/A</text:span></text:p>
          </table:table-cell>
          <table:covered-table-cell/>
        </table:table-row>
        <table:table-row table:style-name="Row72">
          <table:table-cell table:style-name="Cell273">
            <text:p text:style-name="P522"/>
          </table:table-cell>
          <table:table-cell table:style-name="Cell274">
            <text:p text:style-name="P523"/>
          </table:table-cell>
          <table:table-cell table:style-name="Cell275" table:number-columns-spanned="2">
            <text:p text:style-name="P524"/>
          </table:table-cell>
          <table:covered-table-cell/>
          <table:table-cell table:style-name="Cell276" table:number-columns-spanned="2">
            <text:p text:style-name="P525"/>
          </table:table-cell>
          <table:covered-table-cell/>
          <table:table-cell table:style-name="Cell277" table:number-columns-spanned="2">
            <text:p text:style-name="P526"/>
          </table:table-cell>
          <table:covered-table-cell/>
        </table:table-row>
        <table:table-row table:style-name="Row73">
          <table:table-cell table:style-name="Cell278" table:number-columns-spanned="3">
            <text:p text:style-name="P527"><text:span text:style-name="T527_1">Indicator(s)</text:span></text:p>
          </table:table-cell>
          <table:covered-table-cell/>
          <table:covered-table-cell/>
          <table:table-cell table:style-name="Cell279" table:number-columns-spanned="2">
            <text:p text:style-name="P528"><text:span text:style-name="T528_1">Milestone(s)<text:s/>for<text:s/>this<text:s/>review</text:span></text:p>
          </table:table-cell>
          <table:covered-table-cell/>
          <table:table-cell table:style-name="Cell280" table:number-columns-spanned="2">
            <text:p text:style-name="P529"><text:span text:style-name="T529_1">Progress<text:s/></text:span></text:p>
          </table:table-cell>
          <table:covered-table-cell/>
        </table:table-row>
        <table:table-row table:style-name="Row74">
          <table:table-cell table:style-name="Cell281" table:number-columns-spanned="3">
            <text:p text:style-name="P530"><text:span text:style-name="T530_1">10.1</text:span><text:span text:style-name="T530_2"><text:s/>#<text:s/>of<text:s/>data<text:s/>and<text:s/>evidence-based<text:s/>media<text:s/>products<text:s/>that<text:s/>uncover<text:s/>governments'<text:s/>social<text:s/>and/or<text:s/>economic<text:s/>policy<text:s/>delivery</text:span></text:p>
          </table:table-cell>
          <table:covered-table-cell/>
          <table:covered-table-cell/>
          <table:table-cell table:style-name="Cell282" table:number-columns-spanned="2">
            <text:p text:style-name="P531"><text:span text:style-name="T531_1">320<text:s/>media<text:s/>products</text:span></text:p>
            <text:list text:style-name="LS1" xml:id="list0">
              <text:list-item>
                <text:p text:style-name="P532"><text:span text:style-name="T532_1">100<text:s/>in<text:s/>Kazakhstan</text:span></text:p>
              </text:list-item>
              <text:list-item>
                <text:p text:style-name="P533"><text:span text:style-name="T533_1">110<text:s/>in<text:s/>Kyrgyzstan</text:span></text:p>
              </text:list-item>
              <text:list-item>
                <text:p text:style-name="P534"><text:span text:style-name="T534_1">110<text:s/>in<text:s/>Uzbekistan</text:span></text:p>
              </text:list-item>
            </text:list>
          </table:table-cell>
          <table:covered-table-cell/>
          <table:table-cell table:style-name="Cell283" table:number-columns-spanned="2">
            <text:p text:style-name="P535"><text:span text:style-name="T535_1">EXCEEDED</text:span></text:p>
            <text:p text:style-name="P536"><text:span text:style-name="T536_1">1,362<text:s/>media<text:s/>products<text:s/>(157<text:s/></text:span><text:span text:style-name="T536_2">in<text:s/>Kazakhstan</text:span><text:span text:style-name="T536_3">,<text:s/>938<text:s/></text:span><text:span text:style-name="T536_4">in<text:s/>Kyrgyzstan,</text:span><text:span text:style-name="T536_5"><text:s/>267<text:s/></text:span><text:span text:style-name="T536_6">in<text:s/>Uzbekistan)</text:span></text:p>
          </table:table-cell>
          <table:covered-table-cell/>
        </table:table-row>
        <table:table-row table:style-name="Row75">
          <table:table-cell table:style-name="Cell284" table:number-columns-spanned="3">
            <text:p text:style-name="P537"><text:span text:style-name="T537_1">10.2</text:span><text:span text:style-name="T537_2"><text:s/>Number<text:s/>of<text:s/>contacts<text:s/>covered<text:s/>by<text:s/>the<text:s/>media<text:s/>products<text:s/>and<text:s/>campaign</text:span></text:p>
          </table:table-cell>
          <table:covered-table-cell/>
          <table:covered-table-cell/>
          <table:table-cell table:style-name="Cell285" table:number-columns-spanned="2">
            <text:p text:style-name="P538"><text:span text:style-name="T538_1">6,500,000<text:s/>contacts</text:span></text:p>
            <text:list text:style-name="LS1" xml:id="list3" text:continue-list="list0">
              <text:list-item>
                <text:p text:style-name="P539"><text:span text:style-name="T539_1">Kazakhstan:<text:s/>2,000,000</text:span></text:p>
              </text:list-item>
              <text:list-item>
                <text:p text:style-name="P540"><text:span text:style-name="T540_1">Kyrgyzstan:<text:s/>1,400,000</text:span></text:p>
              </text:list-item>
              <text:list-item>
                <text:p text:style-name="P541"><text:span text:style-name="T541_1">Uzbekistan:<text:s/>3,100,000</text:span></text:p>
              </text:list-item>
            </text:list>
          </table:table-cell>
          <table:covered-table-cell/>
          <table:table-cell table:style-name="Cell286" table:number-columns-spanned="2">
            <text:p text:style-name="P542"><text:span text:style-name="T542_1">EXCEEDED</text:span></text:p>
            <text:p text:style-name="P543"><text:span text:style-name="T543_1">6,900,000<text:s/>contacts<text:s/>for<text:s/>3<text:s/>countries</text:span></text:p>
            <text:list text:style-name="LS1" xml:id="list6" text:continue-list="list0">
              <text:list-item>
                <text:p text:style-name="P544"><text:span text:style-name="T544_1">Kazakhstan:<text:s/>2,690,000</text:span></text:p>
              </text:list-item>
              <text:list-item>
                <text:p text:style-name="P545"><text:span text:style-name="T545_1">Kyrgyzstan:<text:s/>1,410,000</text:span></text:p>
              </text:list-item>
              <text:list-item>
                <text:p text:style-name="P546"><text:span text:style-name="T546_1">Uzbekistan:<text:s/>2,800,000</text:span></text:p>
              </text:list-item>
            </text:list>
          </table:table-cell>
          <table:covered-table-cell/>
        </table:table-row>
        <table:table-row table:style-name="Row76">
          <table:table-cell table:style-name="Cell287" table:number-columns-spanned="3">
            <text:p text:style-name="P547"><text:span text:style-name="T547_1">10.3<text:s/></text:span><text:span text:style-name="T547_2">#<text:s/>of<text:s/>local<text:s/>budgets<text:s/>and<text:s/>Public-Private<text:s/>Partnership<text:s/>(PPP)<text:s/>projects<text:s/>that<text:s/>have<text:s/>undergone<text:s/>public<text:s/>monitoring<text:s/>(Uzbekistan)</text:span></text:p>
          </table:table-cell>
          <table:covered-table-cell/>
          <table:covered-table-cell/>
          <table:table-cell table:style-name="Cell288" table:number-columns-spanned="2">
            <text:p text:style-name="P548"><text:span text:style-name="T548_1">11<text:s/>(total):<text:s/>6<text:s/>projects<text:s/>funded<text:s/>by<text:s/>local<text:s/>budgets<text:s/>and<text:s/>5<text:s/>PPP<text:s/>projects</text:span></text:p>
          </table:table-cell>
          <table:covered-table-cell/>
          <table:table-cell table:style-name="Cell289" table:number-columns-spanned="2">
            <text:p text:style-name="P549"><text:span text:style-name="T549_1">EXCEEDED</text:span></text:p>
            <text:p text:style-name="P550"><text:span text:style-name="T550_1">Public<text:s/>monitoring<text:s/>of<text:s/>projects<text:s/>funded<text:s/>by<text:s/>local<text:s/>budgets<text:s/>was<text:s/>carried<text:s/>out<text:s/>in<text:s/>12<text:s/>mahallas</text:span><text:span text:style-name="T550_2"><text:note text:note-class="footnote"><text:note-citation/><text:note-body><text:p text:style-name="P551"><text:span text:style-name="T551_1"><text:s/></text:span><text:span text:style-name="T551_2">Mahalla<text:s/>is<text:s/>a<text:s/>traditional<text:s/>neighbourhood<text:s/>community,<text:s/>which<text:s/>operates<text:s/>as<text:s/>a<text:s/>local<text:s/>self-governing<text:s/>body<text:s/>but<text:s/>also<text:s/>deeply<text:s/>integrated<text:s/>into<text:s/>the<text:s/>public<text:s/>administration<text:s/>system<text:s/>in<text:s/>Uzbekistan.</text:span></text:p></text:note-body></text:note></text:span><text:span text:style-name="T551_3"><text:s/>in<text:s/>Kashkadarya<text:s/>Region:<text:s/>Shakhrisabz<text:s/>city,<text:s/>Guzar<text:s/>district<text:s/>and<text:s/>Nishan<text:s/>district.</text:span></text:p>
            <text:p text:style-name="P552"><text:span text:style-name="T552_1">In-depth<text:s/>monitoring<text:s/>was<text:s/>carried<text:s/>out<text:s/>at<text:s/>four<text:s/>PPP<text:s/>sites<text:s/>in<text:s/>Karshi.</text:span></text:p>
          </table:table-cell>
          <table:covered-table-cell/>
        </table:table-row>
      </table:table>
      <text:p text:style-name="P553"/>
      <text:p text:style-name="P554"><text:span text:style-name="T554_1">Briefly<text:s/>describe<text:s/>the<text:s/>output’s<text:s/>activities<text:s/>and<text:s/>provide<text:s/>supporting<text:s/>narrative<text:s/>for<text:s/>the<text:s/>score.</text:span><text:span text:style-name="T554_2"><text:s/></text:span></text:p>
      <text:p text:style-name="P555"><text:span text:style-name="T555_1">This<text:s/>Output<text:s/>tracks<text:s/>the<text:s/>quantitative<text:s/>targets<text:s/>delivered<text:s/>through<text:s/>the<text:s/>programme’s<text:s/>economic<text:s/>journalism<text:s/>and<text:s/>public<text:s/>policy<text:s/></text:span><text:span text:style-name="T555_2">monitoring</text:span><text:span text:style-name="T555_3"><text:s/>sub-components,<text:s/>which<text:s/>in<text:s/>FY<text:s/>2025/26<text:s/>ran<text:s/>in<text:s/>Kazakhstan,<text:s/>Kyrgyzstan,<text:s/>and<text:s/>Uzbekistan.<text:s/>The<text:s/>Output<text:s/>performance<text:s/>exceeded<text:s/>expected<text:s/>targets.<text:s/></text:span><text:span text:style-name="T555_4">DPI<text:s/>delivered<text:s/>this<text:s/>Output<text:s/>including<text:s/></text:span><text:span text:style-name="T555_5">through<text:s/>partner<text:s/>organisations<text:s/>in<text:s/>Kazakhstan<text:s/>and<text:s/>Uzbekistan.</text:span></text:p>
      <text:p text:style-name="P556"><text:span text:style-name="T556_1"><text:s/></text:span></text:p>
      <text:p text:style-name="P557"><text:span text:style-name="T557_1">In<text:s/>Kazakhstan<text:s/>and<text:s/>Uzbekistan,<text:s/>the<text:s/>journalism<text:s/>track</text:span><text:span text:style-name="T557_2"><text:s/>(indicators<text:s/>10.1<text:s/>and<text:s/>10.2)</text:span><text:span text:style-name="T557_3"><text:s/>sought<text:s/>to<text:s/>improve<text:s/>public<text:s/>access<text:s/>to<text:s/>information<text:s/>about<text:s/>economic<text:s/>reforms,<text:s/>raise<text:s/>public<text:s/>interest<text:s/>in<text:s/>select<text:s/>reforms,<text:s/>and<text:s/>strengthen<text:s/>scrutiny.<text:s/>Different<text:s/>instruments<text:s/>were<text:s/>used<text:s/>to<text:s/>this<text:s/>end.<text:s/>In<text:s/>Kazakhstan,<text:s/>the<text:s/>toolkit<text:s/>included<text:s/>rapid<text:s/>public<text:s/>opinion<text:s/>polls<text:s/>known<text:s/>as<text:s/></text:span><text:span text:style-name="T557_4"><text:a xlink:type="simple" xlink:href="https://demos.kz/?lang=en"><text:span text:style-name="T557_5">DEMOSCOPE</text:span></text:a></text:span><text:span text:style-name="T557_6">,<text:s/>expert<text:s/>discussions,<text:s/>factchecking,<text:s/>analytical<text:s/>pieces,<text:s/>multimedia<text:s/>content,<text:s/>and<text:s/>an<text:s/>offline<text:s/>campaign<text:s/>on<text:s/>the<text:s/>rational<text:s/>use<text:s/>of<text:s/>water<text:s/>resources.<text:s/>In<text:s/>Uzbekistan,<text:s/>work<text:s/>was<text:s/>delivered<text:s/>through<text:s/>the<text:s/>Data<text:s/>Accelerator<text:s/>for<text:s/>journalists,<text:s/>expert<text:s/>dialogue,<text:s/>and<text:s/>a<text:s/>series<text:s/>of<text:s/>investigative<text:s/>materials<text:s/>on<text:s/>various<text:s/>topics.</text:span><text:span text:style-name="T557_7"><text:note text:note-class="footnote"><text:note-citation/><text:note-body><text:p text:style-name="P558"><text:span text:style-name="T558_1"><text:s/></text:span><text:span text:style-name="T558_2">The<text:s/>programme<text:s/>media<text:s/>partners<text:s/>decided<text:s/>themselves<text:s/>which<text:s/>topics<text:s/>they<text:s/>wanted<text:s/>to<text:s/>cover.<text:s/>In<text:s/>Kazakhstan<text:s/>-<text:s/>efficient<text:s/>use<text:s/>of<text:s/>water,<text:s/>tax<text:s/>reform,<text:s/>public<text:s/>procurement,<text:s/>and<text:s/>food<text:s/>security;<text:s/>in<text:s/>Uzbekistan<text:s/>-<text:s/>public<text:s/>procurement,<text:s/>participatory<text:s/>budgeting,<text:s/>migration,<text:s/>regional<text:s/>development,<text:s/>and<text:s/>social<text:s/>services.</text:span></text:p></text:note-body></text:note></text:span></text:p>
      <text:p text:style-name="P559"><text:span text:style-name="T559_1"><text:s/></text:span></text:p>
      <text:p text:style-name="P560"><text:span text:style-name="T560_1">In<text:s/>Kyrgyzstan<text:s/>journalists<text:s/>fear<text:s/>to<text:s/>criticise<text:s/>government<text:s/>policy</text:span><text:span text:style-name="T560_2"><text:note text:note-class="footnote"><text:note-citation/><text:note-body><text:p text:style-name="P561"><text:span text:style-name="T561_1"><text:s/></text:span><text:span text:style-name="T561_2">The<text:s/>country<text:s/>was<text:s/>steadily<text:s/>losing<text:s/>positions<text:s/>in<text:s/>the<text:s/></text:span><text:span text:style-name="T561_3"><text:a xlink:type="simple" xlink:href="https://rsf.org/en/country/kyrgyzstan"><text:span text:style-name="T561_4">World<text:s/>Press<text:s/>Freedom<text:s/>Index<text:s/>since<text:s/>2020.</text:span></text:a></text:span></text:p></text:note-body></text:note></text:span><text:span text:style-name="T561_5"><text:s/>and<text:s/>be<text:s/>seen<text:s/>engaged<text:s/>in<text:s/>policy<text:s/>related<text:s/>activity</text:span><text:span text:style-name="T561_6"><text:note text:note-class="footnote"><text:note-citation/><text:note-body><text:p text:style-name="P562"><text:span text:style-name="T562_1"><text:s/></text:span><text:span text:style-name="T562_2">Foreign<text:s/>Agent<text:s/>Law<text:s/>does<text:s/>not<text:s/>define<text:s/>what<text:s/>a<text:s/>policy-related<text:s/>activity<text:s/>–<text:s/>hence,<text:s/>civil<text:s/>society<text:s/>fears<text:s/>it<text:s/>can<text:s/>be<text:s/>interpreted<text:s/>arbitrarily.</text:span></text:p></text:note-body></text:note></text:span><text:span text:style-name="T562_3">.<text:s/>The<text:s/>programme<text:s/>took<text:s/>an<text:s/>alternative<text:s/>route<text:s/>to<text:s/>deliver<text:s/>on<text:s/>transparency<text:s/>of<text:s/>public<text:s/>policy.<text:s/>It<text:s/>partnered<text:s/>with<text:s/>Press<text:s/>and<text:s/>Communications<text:s/>Service<text:s/>of<text:s/>the<text:s/>Ministry<text:s/>of<text:s/>Economy<text:s/>and<text:s/>Commerce<text:s/>and<text:s/>Ministry<text:s/>of<text:s/>Justice<text:s/>to<text:s/>communicate<text:s/>the<text:s/>reforms<text:s/>to<text:s/>the<text:s/>public.<text:s/>Both<text:s/>ministries<text:s/>are<text:s/>government<text:s/>partners<text:s/>on<text:s/>the<text:s/>policy<text:s/>issues<text:s/>supported<text:s/>by<text:s/>the<text:s/>programme<text:s/>–<text:s/>business<text:s/>regulatory<text:s/>environment,<text:s/>sub-national<text:s/>development,<text:s/>and<text:s/>investor<text:s/>protection.</text:span></text:p>
      <text:p text:style-name="P563"><text:span text:style-name="T563_1"><text:s/></text:span></text:p>
      <text:p text:style-name="P564"><text:span text:style-name="T564_1">The<text:s/>programme<text:s/>delivery<text:s/>in<text:s/>Uzbekistan<text:s/>was<text:s/>more<text:s/>ambitious<text:s/>than<text:s/>in<text:s/>other<text:s/>two<text:s/>country<text:s/>chapters.<text:s/>In<text:s/>addition<text:s/>to<text:s/>economic<text:s/>journalism<text:s/>track,<text:s/>the<text:s/>programme<text:s/>supported<text:s/>the<text:s/>piloting<text:s/>of<text:s/>two<text:s/>new<text:s/>mechanisms<text:s/>–<text:s/>citizen<text:s/>monitoring<text:s/>of<text:s/>projects<text:s/>financed<text:s/>through<text:s/>Initiative<text:s/>Budget</text:span><text:span text:style-name="T564_2"><text:note text:note-class="footnote"><text:note-citation/><text:note-body><text:p text:style-name="P565"><text:span text:style-name="T565_1"><text:s/></text:span><text:span text:style-name="T565_2">Initiative<text:s/>Budget<text:s/>is<text:s/>a<text:s/>participatory<text:s/>budgeting<text:s/>program<text:s/>allowing<text:s/>citizens<text:s/>to<text:s/>propose,<text:s/>vote<text:s/>for,<text:s/>and<text:s/>thus,<text:s/>directly<text:s/>influence<text:s/>allocation<text:s/>of<text:s/>local<text:s/>public<text:s/>funds<text:s/>toward<text:s/>community<text:s/>infrastructure<text:s/>and<text:s/>social<text:s/>issues.</text:span></text:p></text:note-body></text:note></text:span><text:span text:style-name="T565_3"><text:s/>and<text:s/>Mahalla<text:s/>Budget</text:span><text:span text:style-name="T565_4"><text:note text:note-class="footnote"><text:note-citation/><text:note-body><text:p text:style-name="P566"><text:span text:style-name="T566_1"><text:s/></text:span><text:span text:style-name="T566_2">Mahalla<text:s/>Budget<text:s/>is<text:s/>a<text:s/>localized<text:s/>fund<text:s/>assigned<text:s/>to<text:s/>individual<text:s/>mahallas<text:s/>to<text:s/>support<text:s/>community<text:s/>infrastructure,<text:s/>social<text:s/>welfare,<text:s/>and<text:s/>local<text:s/>economic<text:s/>development.<text:s/>Allocations<text:s/>are<text:s/>decided<text:s/>by<text:s/>mahalla<text:s/>leadership,<text:s/>not<text:s/>a<text:s/>public<text:s/>vote.<text:s/>These<text:s/>budgets<text:s/>are<text:s/>resources<text:s/>through<text:s/>local<text:s/>land<text:s/>and<text:s/>property<text:s/>taxes,<text:s/>shares<text:s/>of<text:s/>specific<text:s/>administrative<text:s/>fines,<text:s/>property<text:s/>sales,<text:s/>and<text:s/>direct<text:s/>state<text:s/>allocations.</text:span></text:p></text:note-body></text:note></text:span><text:span text:style-name="T566_3">,<text:s/>and<text:s/>PPP<text:s/>projects.<text:s/>This<text:s/>track<text:s/>stood<text:s/>out<text:s/>as<text:s/>it<text:s/>was<text:s/>first<text:s/>such<text:s/>experience<text:s/>in<text:s/>the<text:s/>country.<text:s/>Two<text:s/>separate<text:s/>methodologies<text:s/></text:span><text:span text:style-name="T566_4">were<text:s/>designed<text:s/>–<text:s/>one<text:s/>for<text:s/>local<text:s/>budget<text:s/>monitoring,<text:s/>the<text:s/>other<text:s/>–<text:s/>for<text:s/>PPP<text:s/>projects;<text:s/>both<text:s/>presenting<text:s/>step-by-step<text:s/>algorithm,<text:s/>checklists,<text:s/>assessment<text:s/>criteria,<text:s/>and<text:s/>scoring<text:s/>systems.<text:s/>Both<text:s/>methodologies<text:s/>were<text:s/>tested<text:s/>in<text:s/>the<text:s/>field<text:s/>–<text:s/>in<text:s/>the<text:s/>southern<text:s/>Kashkadarya<text:s/>region.<text:s/>Recommendations<text:s/>were<text:s/>submitted<text:s/>to<text:s/>local<text:s/>kengashes</text:span><text:span text:style-name="T566_5"><text:note text:note-class="footnote"><text:note-citation/><text:note-body><text:p text:style-name="P567"><text:span text:style-name="T567_1"><text:s/></text:span><text:span text:style-name="T567_2">Kengash<text:s/>is<text:s/>an<text:s/>elected<text:s/>regional,<text:s/>district,<text:s/>and<text:s/>city<text:s/>councils<text:s/>of<text:s/>peoples’<text:s/>representatives<text:s/>that<text:s/>handle<text:s/>local<text:s/>governance,<text:s/>budgets,<text:s/>and<text:s/>administrative<text:s/>oversight.</text:span></text:p></text:note-body></text:note></text:span><text:span text:style-name="T567_3">,<text:s/>khokimiyats</text:span><text:span text:style-name="T567_4"><text:note text:note-class="footnote"><text:note-citation/><text:note-body><text:p text:style-name="P568"><text:span text:style-name="T568_1"><text:s/></text:span><text:span text:style-name="T568_2">Khokimiyat<text:s/>is<text:s/>a<text:s/>regional,<text:s/>district,<text:s/>and<text:s/>city<text:s/>government<text:s/>administration<text:s/>office<text:s/>that<text:s/>manages<text:s/>public<text:s/>affairs,<text:s/>regional<text:s/>economies,<text:s/>and<text:s/>municipal<text:s/>services<text:s/>at<text:s/>the<text:s/>city,<text:s/>district,<text:s/>or<text:s/>provincial<text:s/>level.</text:span></text:p></text:note-body></text:note></text:span><text:span text:style-name="T568_3">,<text:s/>and<text:s/>relevant<text:s/>sectoral<text:s/>authorities.<text:s/>The<text:s/>next<text:s/>step<text:s/>(and<text:s/>challenge)<text:s/>is<text:s/>to<text:s/>institutionalise<text:s/>these<text:s/>pilots.</text:span></text:p>
      <text:p text:style-name="P569"><text:span text:style-name="T569_1"><text:s/></text:span></text:p>
      <text:p text:style-name="P570"><text:span text:style-name="T570_1">Describe<text:s/>any<text:s/>changes<text:s/>to<text:s/>this<text:s/>output<text:s/>during<text:s/>the<text:s/>past<text:s/>year,<text:s/>and<text:s/>any<text:s/>planned<text:s/>changes<text:s/>as<text:s/>a<text:s/>result<text:s/>of<text:s/>this<text:s/>review.</text:span></text:p>
      <text:p text:style-name="P571"><text:span text:style-name="T571_1"><text:s/></text:span></text:p>
      <text:p text:style-name="P572"><text:span text:style-name="T572_1">This<text:s/>is<text:s/>a<text:s/>new<text:s/>Output<text:s/>added<text:s/>to<text:s/>the<text:s/>logframe<text:s/>in<text:s/>FY<text:s/>2025/26<text:s/>to<text:s/>reflect<text:s/>the<text:s/>economic<text:s/>journalism<text:s/>and<text:s/>citizen<text:s/>monitoring<text:s/>sub-streams<text:s/>of<text:s/>the<text:s/>programme.</text:span></text:p>
      <text:p text:style-name="P573"><text:span text:style-name="T573_1"><text:s/></text:span></text:p>
      <text:p text:style-name="P574"><text:span text:style-name="T574_1">Progress<text:s/>on<text:s/>recommendations<text:s/>from<text:s/>the<text:s/>previous<text:s/>AR<text:s/>(if<text:s/>completed),<text:s/>lessons<text:s/>learned<text:s/>this<text:s/>year<text:s/>and<text:s/>recommendations<text:s/>for<text:s/>the<text:s/>year<text:s/>ahead</text:span><text:span text:style-name="T574_2">.</text:span></text:p>
      <text:p text:style-name="P575"><text:span text:style-name="T575_1"><text:s/></text:span></text:p>
      <text:p text:style-name="P576"><text:span text:style-name="T576_1">Progress<text:s/>against<text:s/>last<text:s/>year’s<text:s/>recommendations:</text:span></text:p>
      <text:p text:style-name="P577"><text:span text:style-name="T577_1">N/A<text:s/>as<text:s/>this<text:s/>Output<text:s/>is<text:s/>new.</text:span></text:p>
      <text:p text:style-name="P578"><text:span text:style-name="T578_1"><text:s/></text:span></text:p>
      <text:p text:style-name="P579"><text:span text:style-name="T579_1">Lessons<text:s/>learned<text:s/>this<text:s/>year:</text:span></text:p>
      <text:p text:style-name="P580"><text:span text:style-name="T580_1"><text:s/></text:span></text:p>
      <text:p text:style-name="P581"><text:span text:style-name="T581_1">The<text:s/>non-specialist<text:s/>public<text:s/>is<text:s/>ready<text:s/>to<text:s/>demand<text:s/>accountability<text:s/>for<text:s/>policy<text:s/>outcomes,<text:s/>to<text:s/>which<text:s/>it<text:s/>can<text:s/>relate.<text:s/>The<text:s/>programme<text:s/>media<text:s/>partners<text:s/>reported<text:s/>higher<text:s/>reactions<text:s/>to<text:s/>materials<text:s/>that<text:s/>covered<text:s/>how<text:s/>budgets<text:s/>are<text:s/>spent<text:s/>and<text:s/>government<text:s/>tenders<text:s/>won<text:s/>(read<text:s/>across<text:s/>to<text:s/>corruption),<text:s/>tax<text:s/>reform,<text:s/>water<text:s/>and<text:s/>food<text:s/>security,<text:s/>and<text:s/>uneven<text:s/>development<text:s/>between<text:s/>capitals<text:s/>and<text:s/>provinces.<text:s/></text:span></text:p>
      <text:p text:style-name="P582"><text:span text:style-name="T582_1"><text:s/></text:span></text:p>
      <text:p text:style-name="P583"><text:span text:style-name="T583_1">Field<text:s/>pilots<text:s/>of<text:s/>two<text:s/>public<text:s/>monitoring<text:s/>tools<text:s/>showed<text:s/>that<text:s/>those<text:s/>are<text:s/>effective<text:s/>when<text:s/>several<text:s/>conditions<text:s/>come<text:s/>together:<text:s/>citizens<text:s/>want<text:s/>and<text:s/>decision-makers<text:s/>(either<text:s/>at<text:s/>provincial<text:s/>or<text:s/>HQ<text:s/>level)<text:s/>are<text:s/>interested<text:s/>to<text:s/>find<text:s/>out<text:s/>how<text:s/>money<text:s/>is<text:s/>spent,<text:s/>there<text:s/>are<text:s/>committed<text:s/>activists<text:s/>on<text:s/>the<text:s/>ground,<text:s/>clear<text:s/>methodologies,<text:s/>simple<text:s/>monitoring<text:s/>tools,<text:s/>basic<text:s/>technical<text:s/>knowledge,<text:s/>and<text:s/>an<text:s/>institutional<text:s/>channel<text:s/>for<text:s/>follow-up.<text:s/>The<text:s/>context<text:s/>in<text:s/>Uzbekistan<text:s/>remains<text:s/>cautiously<text:s/>conducive<text:s/>to<text:s/>such<text:s/>types<text:s/>of<text:s/>citizen<text:s/>monitoring<text:s/>–<text:s/>the<text:s/>programme<text:s/>should<text:s/>make<text:s/>an<text:s/>extra<text:s/>mile<text:s/>to<text:s/>help<text:s/>institutionalise<text:s/>these.<text:s/></text:span></text:p>
      <text:p text:style-name="P584"><text:span text:style-name="T584_1"><text:s/></text:span></text:p>
      <text:p text:style-name="P585"><text:span text:style-name="T585_1">In<text:s/>a<text:s/>political<text:s/>environment<text:s/>where<text:s/>public<text:s/>scrutiny<text:s/>is<text:s/>limited,<text:s/>transparency<text:s/>of<text:s/>economic<text:s/>policy<text:s/>can<text:s/>still<text:s/>be<text:s/>delivered<text:s/>if<text:s/>the<text:s/>communication<text:s/>of<text:s/>reforms<text:s/>is<text:s/>treated<text:s/>not<text:s/>as<text:s/>a<text:s/>one-off<text:s/>campaign<text:s/>but<text:s/>an<text:s/>integrated<text:s/>iterative<text:s/>process<text:s/>that<text:s/>links<text:s/>credible<text:s/>data,<text:s/>explanations,<text:s/>dialogue<text:s/>with<text:s/>the<text:s/>public,<text:s/>and<text:s/>feedback<text:s/>mechanisms<text:s/>into<text:s/>one<text:s/>communications<text:s/>strategy.</text:span></text:p>
      <text:p text:style-name="P586"><text:span text:style-name="T586_1"><text:s/></text:span></text:p>
      <text:p text:style-name="P587"><text:span text:style-name="T587_1">Recommendations<text:s/>for<text:s/>the<text:s/>year<text:s/>ahead:</text:span></text:p>
      <text:p text:style-name="P588"><text:span text:style-name="T588_1"><text:s/></text:span></text:p>
      <table:table table:style-name="Table16">
        <table:table-column table:style-name="Column79"/>
        <table:table-column table:style-name="Column80"/>
        <table:table-column table:style-name="Column81"/>
        <table:table-column table:style-name="Column82"/>
        <table:table-row table:style-name="Row77">
          <table:table-cell table:style-name="Cell290">
            <text:p text:style-name="P589"><text:span text:style-name="T589_1"><text:s/></text:span></text:p>
          </table:table-cell>
          <table:table-cell table:style-name="Cell291">
            <text:p text:style-name="P590"><text:span text:style-name="T590_1">Recommendation</text:span></text:p>
          </table:table-cell>
          <table:table-cell table:style-name="Cell292">
            <text:p text:style-name="P591"><text:span text:style-name="T591_1">Owner</text:span></text:p>
          </table:table-cell>
          <table:table-cell table:style-name="Cell293">
            <text:p text:style-name="P592"><text:span text:style-name="T592_1">Deadline</text:span></text:p>
          </table:table-cell>
        </table:table-row>
        <table:table-row table:style-name="Row78">
          <table:table-cell table:style-name="Cell294">
            <text:p text:style-name="P593"><text:span text:style-name="T593_1">1.</text:span></text:p>
          </table:table-cell>
          <table:table-cell table:style-name="Cell295">
            <text:p text:style-name="P594"><text:span text:style-name="T594_1">Conduct<text:s/>external<text:s/>review<text:s/>of<text:s/>the<text:s/>economic<text:s/>journalism<text:s/>sub-</text:span><text:span text:style-name="T594_2">component</text:span><text:span text:style-name="T594_3">.</text:span><text:span text:style-name="T594_4"><text:s/>Focus<text:s/>on<text:s/>the<text:s/>journalism<text:s/>part<text:s/>only<text:s/>and<text:s/>cover<text:s/>previous<text:s/>years</text:span><text:span text:style-name="T594_5"><text:s/>of<text:s/>its<text:s/>delivery</text:span><text:span text:style-name="T594_6">.</text:span><text:span text:style-name="T594_7"><text:s/>Share<text:s/>lessons<text:s/>across<text:s/>teams.</text:span></text:p>
          </table:table-cell>
          <table:table-cell table:style-name="Cell296">
            <text:p text:style-name="P595"><text:span text:style-name="T595_1">FCDO</text:span></text:p>
          </table:table-cell>
          <table:table-cell table:style-name="Cell297">
            <text:p text:style-name="P596"><text:span text:style-name="T596_1">By<text:s/>March<text:s/>202</text:span><text:span text:style-name="T596_2">7</text:span></text:p>
          </table:table-cell>
        </table:table-row>
        <table:table-row table:style-name="Row79">
          <table:table-cell table:style-name="Cell298">
            <text:p text:style-name="P597"><text:span text:style-name="T597_1">2.</text:span></text:p>
          </table:table-cell>
          <table:table-cell table:style-name="Cell299">
            <text:p text:style-name="P598"><text:span text:style-name="T598_1">Consider<text:s/>funding<text:s/>network<text:s/>exchange<text:s/>among<text:s/>programme<text:s/>media<text:s/>partners<text:s/>to<text:s/>track<text:s/>how<text:s/>they<text:s/>use<text:s/>the<text:s/>toolkits<text:s/>used<text:s/>in<text:s/>EGED.</text:span><text:span text:style-name="T598_2"><text:note text:note-class="footnote"><text:note-citation/><text:note-body><text:p text:style-name="P599"><text:span text:style-name="T599_1"><text:s/></text:span><text:span text:style-name="T599_2">Subject<text:s/>to<text:s/>availability<text:s/>of<text:s/>funds.</text:span></text:p></text:note-body></text:note></text:span></text:p>
          </table:table-cell>
          <table:table-cell table:style-name="Cell300">
            <text:p text:style-name="P600"><text:span text:style-name="T600_1">FCDO</text:span></text:p>
          </table:table-cell>
          <table:table-cell table:style-name="Cell301">
            <text:p text:style-name="P601"><text:span text:style-name="T601_1">Decision<text:s/>by<text:s/>Sept<text:s/>2026</text:span></text:p>
          </table:table-cell>
        </table:table-row>
        <table:table-row table:style-name="Row80">
          <table:table-cell table:style-name="Cell302">
            <text:p text:style-name="P602"><text:span text:style-name="T602_1">3.</text:span></text:p>
          </table:table-cell>
          <table:table-cell table:style-name="Cell303">
            <text:p text:style-name="P603"><text:span text:style-name="T603_1">Consider<text:s/>funding<text:s/>institutionalisation<text:s/>of<text:s/>both<text:s/>monitoring<text:s/>tools<text:s/>–<text:s/>of<text:s/>local<text:s/>budgets<text:s/>and<text:s/>PPPs.</text:span><text:span text:style-name="T603_2"><text:note text:note-class="footnote"><text:note-citation/><text:note-body><text:p text:style-name="P604"><text:span text:style-name="T604_1"><text:s/></text:span><text:span text:style-name="T604_2">Subject<text:s/>to<text:s/>availability<text:s/>of<text:s/>funds.</text:span></text:p></text:note-body></text:note></text:span></text:p>
          </table:table-cell>
          <table:table-cell table:style-name="Cell304">
            <text:p text:style-name="P605"><text:span text:style-name="T605_1">FCDO</text:span></text:p>
          </table:table-cell>
          <table:table-cell table:style-name="Cell305">
            <text:p text:style-name="P606"><text:span text:style-name="T606_1">Decision<text:s/>by<text:s/>Sept<text:s/>2026</text:span></text:p>
          </table:table-cell>
        </table:table-row>
      </table:table>
      <text:p text:style-name="P607"><text:span text:style-name="T607_1"><text:s/></text:span></text:p>
      <text:p text:style-name="P608"/>
      <text:p text:style-name="P609"/>
      <text:h text:style-name="P610" text:outline-level="2"><text:span text:style-name="T610_1">D:<text:s/>VALUE<text:s/>FOR<text:s/>MONEY</text:span></text:h>
      <text:p text:style-name="P611"/>
      <text:p text:style-name="P612"><text:span text:style-name="T612_1">Key<text:s/>cost<text:s/>drivers<text:s/>and<text:s/>performance<text:s/></text:span></text:p>
      <text:p text:style-name="P613"><text:span text:style-name="T613_1">EGED<text:s/>continues<text:s/>to<text:s/>demonstrate<text:s/>efficiencies<text:s/>through<text:s/>cost<text:s/>sharing,<text:s/>adaptive<text:s/>delivery,<text:s/>and<text:s/>effectiveness<text:s/>as<text:s/>analytical<text:s/>outputs<text:s/>inform<text:s/>the<text:s/>policy<text:s/>change,<text:s/>in<text:s/>turn<text:s/>bringing<text:s/>about<text:s/>gradual<text:s/>institutional<text:s/>changes.<text:s/>Under<text:s/>Pillar<text:s/>1<text:s/>the<text:s/>main<text:s/>cost<text:s/>drivers<text:s/>remained<text:s/>World<text:s/>Bank’s<text:s/>staff<text:s/>and<text:s/>consultancy<text:s/>costs<text:s/>(individuals<text:s/>and<text:s/>suppliers)<text:s/>with<text:s/>approximately<text:s/>32%<text:s/>of<text:s/>the<text:s/>total<text:s/>expenditure.<text:s/>Under<text:s/>Pillar<text:s/>2,<text:s/>the<text:s/>main<text:s/>cost<text:s/>drivers<text:s/>were<text:s/>staff<text:s/>time<text:s/>(core<text:s/>and<text:s/>support),<text:s/>sub-grants<text:s/>to<text:s/>local<text:s/>implementing<text:s/>organisations,<text:s/>consultancies,<text:s/>and<text:s/>logistics<text:s/>for<text:s/>regional<text:s/>and<text:s/>country<text:s/>events<text:s/>(venue,<text:s/>interpreters,<text:s/>catering).<text:s/>Measuring<text:s/>VfM<text:s/>has<text:s/>become<text:s/>more<text:s/>systematic,<text:s/>especially<text:s/>in<text:s/>demonstrating<text:s/>the<text:s/>effectiveness<text:s/>and<text:s/>policy<text:s/>leverage.</text:span></text:p>
      <text:p text:style-name="P614"/>
      <text:p text:style-name="P615"><text:span text:style-name="T615_1">VfM<text:s/>performance<text:s/>compared<text:s/>to<text:s/>the<text:s/>original<text:s/>VfM<text:s/>proposition<text:s/>in<text:s/>the<text:s/>business<text:s/>case<text:s/></text:span></text:p>
      <text:p text:style-name="P616"/>
      <text:p text:style-name="P617"><text:span text:style-name="T617_1">Economy</text:span></text:p>
      <text:p text:style-name="P618"><text:span text:style-name="T618_1">Pillar<text:s/>1<text:s/>has<text:s/>demonstrated<text:s/>a<text:s/>cost-conscious<text:s/>delivery<text:s/>through<text:s/>shared<text:s/>staff,<text:s/>travel<text:s/>costs,<text:s/>consultant<text:s/>rate<text:s/>ceilings,<text:s/>and<text:s/>competitive<text:s/>procurement.<text:s/>The<text:s/>World<text:s/>Bank<text:s/>used<text:s/>consultancy<text:s/>fees<text:s/>caps<text:s/>to<text:s/>a<text:s/>mid-point<text:s/>of<text:s/>the<text:s/>grade<text:s/>bracket,<text:s/>above<text:s/>which<text:s/>a<text:s/>director’s<text:s/>waiver<text:s/>is<text:s/>required,<text:s/>hence<text:s/>higher<text:s/>rates<text:s/>were<text:s/>rarely<text:s/>offered<text:s/>–<text:s/>to<text:s/>less<text:s/>than<text:s/>1%<text:s/>of<text:s/>consultants<text:s/>on<text:s/>the<text:s/>World<text:s/>Bank<text:s/>consultants’<text:s/>roaster.<text:s/>The<text:s/>Listening<text:s/>Surveys<text:s/>were<text:s/></text:span></text:p>
      <text:p text:style-name="P619"><text:span text:style-name="T619_1">redesigned<text:s/>to<text:s/>reduce<text:s/>costs<text:s/>by<text:s/>approximately<text:s/>35%<text:s/>in<text:s/>Uzbekistan,<text:s/>45%<text:s/>in<text:s/>Kyrgyzstan,<text:s/>and<text:s/>by<text:s/>more<text:s/>than<text:s/>60%<text:s/>in<text:s/>Kazakhstan<text:s/>and<text:s/>Tajikistan.<text:s/>DPI<text:s/>has<text:s/>also<text:s/></text:span><text:span text:style-name="T619_2">followed<text:s/></text:span><text:span text:style-name="T619_3">competitive<text:s/>procurement<text:s/>and<text:s/></text:span><text:span text:style-name="T619_4">showed<text:s/></text:span><text:span text:style-name="T619_5">operational<text:s/>savings<text:s/>such<text:s/>as<text:s/>conducting<text:s/>some<text:s/>of<text:s/>the<text:s/>activities<text:s/>online<text:s/>and<text:s/>scaling<text:s/>back<text:s/>the<text:s/>non-essential<text:s/>events.<text:s/>Some<text:s/>of<text:s/>the<text:s/>regional<text:s/>events<text:s/>were<text:s/>delivered<text:s/>with<text:s/>substantial<text:s/>external<text:s/>contribution,<text:s/>meaning<text:s/>that<text:s/>every<text:s/>£1<text:s/>of<text:s/>EGED<text:s/>funding<text:s/>leveraged<text:s/>at<text:s/>least<text:s/>£1.5<text:s/>from<text:s/>other<text:s/>sources.<text:s/>Small<text:s/>losses<text:s/>incurred<text:s/>by<text:s/>DPI<text:s/>due<text:s/>to<text:s/>foreign<text:s/>exchange<text:s/>fluctuations<text:s/>(see<text:s/>Section<text:s/>E<text:s/>for<text:s/>how<text:s/>DPI<text:s/>managed<text:s/>this<text:s/>risk)<text:s/>were<text:s/>mitigated<text:s/>by<text:s/>budget<text:s/>adjustments<text:s/>without<text:s/>impacting<text:s/>the<text:s/>output<text:s/>delivery.<text:s/></text:span></text:p>
      <text:p text:style-name="P620"><text:span text:style-name="T620_1"><text:s/></text:span></text:p>
      <text:p text:style-name="P621"><text:span text:style-name="T621_1">Efficiency</text:span></text:p>
      <text:p text:style-name="P622"><text:span text:style-name="T622_1">The<text:s/>World<text:s/>Bank<text:s/>delivery<text:s/>model<text:s/>has<text:s/>generated<text:s/>significant<text:s/>efficiencies<text:s/>by<text:s/>integrating<text:s/>EGED<text:s/>activities<text:s/>into<text:s/>the<text:s/>wider<text:s/>reform<text:s/>programmes<text:s/>and<text:s/>linking<text:s/>the<text:s/>analyses<text:s/>generated<text:s/>through<text:s/>EGED<text:s/>to<text:s/>ongoing<text:s/>DPOs<text:s/>and<text:s/>investment<text:s/>operations.<text:s/>Additionally,<text:s/>this<text:s/>allowed<text:s/>technical<text:s/>expertise<text:s/>and<text:s/>travel<text:s/>costs<text:s/>to<text:s/>be<text:s/>shared<text:s/>with<text:s/>wider<text:s/>operations<text:s/>rather<text:s/>than<text:s/>solely<text:s/>charged<text:s/>to<text:s/>the<text:s/>EGED<text:s/>budget.<text:s/>The<text:s/>DPI<text:s/>part<text:s/>of<text:s/>programme<text:s/>delivery<text:s/>demonstrated<text:s/></text:span><text:span text:style-name="T622_2">several<text:s/></text:span><text:span text:style-name="T622_3">examples<text:s/>of<text:s/>outputs<text:s/>exceeding<text:s/>the<text:s/>targets<text:s/>with<text:s/>no<text:s/>additional<text:s/>cost<text:s/>to<text:s/>EGED.<text:s/>For<text:s/>instance,<text:s/>the<text:s/>economic<text:s/>journalism<text:s/>sub-component<text:s/>generated<text:s/>a<text:s/>total<text:s/>of<text:s/>1362<text:s/>media<text:s/>products<text:s/>reaching<text:s/>around<text:s/>158%<text:s/>of<text:s/>original<text:s/>target,<text:s/>the<text:s/>sub-national<text:s/>development<text:s/>component<text:s/>in<text:s/>Kyrgyzstan<text:s/>recorded<text:s/>almost<text:s/>two-fold<text:s/>exceeding<text:s/>of<text:s/>the<text:s/>targets,<text:s/>whereas<text:s/>citizen<text:s/>monitoring<text:s/>of<text:s/>local<text:s/>budgets<text:s/>in<text:s/>Uzbekistan<text:s/>covered<text:s/>12<text:s/>mahallas<text:s/>against<text:s/>the<text:s/>target<text:s/>of<text:s/>six,<text:s/>within<text:s/>the<text:s/>same<text:s/>budget.</text:span></text:p>
      <text:p text:style-name="P623"><text:span text:style-name="T623_1"><text:s/></text:span></text:p>
      <text:p text:style-name="P624"><text:span text:style-name="T624_1">Effectiveness<text:s/></text:span></text:p>
      <text:p text:style-name="P625"><text:span text:style-name="T625_1">There<text:s/>is<text:s/>good<text:s/>evidence<text:s/>of<text:s/>the<text:s/>programme<text:s/>reaching<text:s/>the<text:s/>outcomes<text:s/>from<text:s/>both<text:s/>EGED<text:s/>Pillars<text:s/>–<text:s/>better<text:s/>delivery<text:s/>of<text:s/>economic<text:s/>policy<text:s/>by<text:s/>influencing<text:s/>policy,<text:s/>government<text:s/>practices<text:s/>and<text:s/>institutional<text:s/>uptake.<text:s/>The<text:s/>following<text:s/>examples<text:s/>(see<text:s/>more<text:s/>detail<text:s/>in<text:s/>Sections<text:s/>A<text:s/>and<text:s/>B)<text:s/>can<text:s/>be<text:s/>mentioned:<text:s/>(i)<text:s/>in<text:s/>Kyrgyzstan,<text:s/>the<text:s/>programme<text:s/>support<text:s/>helped<text:s/>the<text:s/>host<text:s/>government<text:s/>to<text:s/>transition<text:s/>from<text:s/>fragmented<text:s/>sub-national<text:s/>development<text:s/>planning<text:s/>to<text:s/>a<text:s/>uniform<text:s/>approach<text:s/>(methodologies<text:s/>and<text:s/>SEDP<text:s/>templates)<text:s/>and<text:s/>an<text:s/>integrated<text:s/>digital<text:s/>system<text:s/>(Sanarip<text:s/>Aimak),<text:s/>which<text:s/>has<text:s/>already<text:s/>shown<text:s/></text:span><text:span text:style-name="T625_2">early<text:s/></text:span><text:span text:style-name="T625_3">positive<text:s/>impact<text:s/>on<text:s/>investment<text:s/>inflow<text:s/>and<text:s/>jobs<text:s/>at<text:s/>local<text:s/>level;<text:s/>(ii)<text:s/>also<text:s/>in<text:s/>Kyrgyzstan,<text:s/>the<text:s/>programme<text:s/>encouraged<text:s/>the<text:s/>government<text:s/>to<text:s/>simplify<text:s/>the<text:s/>licensing/permission<text:s/>regime<text:s/>for<text:s/>businesses<text:s/>in<text:s/>15+<text:s/>sectors.<text:s/></text:span><text:span text:style-name="T625_4">Modelling<text:s/>of<text:s/>impact<text:s/></text:span><text:span text:style-name="T625_5">suggests<text:s/>the<text:s/>businesses<text:s/>can<text:s/>save<text:s/>up<text:s/>to<text:s/></text:span><text:span text:style-name="T625_6">$</text:span><text:span text:style-name="T625_7">9<text:s/>million<text:s/>thanks<text:s/>to<text:s/>this<text:s/>policy<text:s/>change;<text:s/>(iii)<text:s/>in<text:s/>Uzbekistan,<text:s/>the<text:s/>policy<text:s/>advise<text:s/>funded<text:s/>through<text:s/>the<text:s/>programme<text:s/>is<text:s/>making<text:s/>its<text:s/>way<text:s/>into<text:s/>a<text:s/>draft<text:s/>five-year<text:s/>government<text:s/>privatisation<text:s/>plan<text:s/>of<text:s/>state<text:s/>assets;<text:s/>and<text:s/>(iv)<text:s/>in<text:s/>Tajikistan,<text:s/>the<text:s/>programme’s<text:s/>earlier<text:s/>support<text:s/>to<text:s/>electronic<text:s/>commerce<text:s/>expanded<text:s/>into<text:s/>a<text:s/>women-led<text:s/>e-trade<text:s/>growth<text:s/>project.</text:span></text:p>
      <text:p text:style-name="P626"><text:span text:style-name="T626_1"><text:s/></text:span></text:p>
      <text:p text:style-name="P627"><text:span text:style-name="T627_1">Equity<text:s/></text:span></text:p>
      <text:p text:style-name="P628"><text:span text:style-name="T628_1">The<text:s/>Equity<text:s/>was<text:s/>embedded<text:s/>in<text:s/>both<text:s/>Pillars<text:s/>of<text:s/>EGED.<text:s/>Around<text:s/>60%<text:s/>of<text:s/>the<text:s/>World<text:s/>Bank<text:s/>programme<text:s/>spend<text:s/>in<text:s/>FY<text:s/>2025/26<text:s/>can<text:s/>be<text:s/>earmarked<text:s/>as<text:s/>focused<text:s/>on<text:s/>equity.<text:s/>This<text:s/>includes<text:s/>sub-national<text:s/>development<text:s/>work<text:s/>(Kyrgyzstan),<text:s/>the<text:s/>gender<text:s/>component<text:s/>of<text:s/>the<text:s/>PEFA<text:s/>assessment<text:s/>(Tajikistan),<text:s/>and<text:s/>assessment<text:s/>of<text:s/>distributional<text:s/>effects<text:s/>of<text:s/>the<text:s/>trade<text:s/></text:span><text:span text:style-name="T628_2">liberalisation</text:span><text:span text:style-name="T628_3"><text:s/>(Uzbekistan).<text:s/>The<text:s/>DPI<text:s/>tracked<text:s/>Equity<text:s/>using<text:s/>five<text:s/>indicators<text:s/>-<text:s/>number<text:s/>of<text:s/>events<text:s/>in<text:s/>remote<text:s/>villages<text:s/>(</text:span><text:span text:style-name="T628_4">data<text:s/>verification<text:s/></text:span><text:span text:style-name="T628_5">ongoing<text:s/></text:span><text:span text:style-name="T628_6">at<text:s/>the<text:s/>time<text:s/>of<text:s/>this<text:s/>review</text:span><text:span text:style-name="T628_7">),<text:s/>vulnerable<text:s/>groups<text:s/>involved<text:s/>in<text:s/>economic<text:s/>activity<text:s/>(%)<text:s/>as<text:s/>a<text:s/>result<text:s/>of<text:s/>attracting<text:s/>investments<text:s/>(</text:span><text:span text:style-name="T628_8">data<text:s/>verification<text:s/></text:span><text:span text:style-name="T628_9">ongoing<text:s/>at<text:s/>the<text:s/>time<text:s/>of<text:s/>this<text:s/>review</text:span><text:span text:style-name="T628_10">)</text:span><text:span text:style-name="T628_11">,<text:s/>purchase<text:s/>of<text:s/>services<text:s/>from<text:s/>women-<text:s/>or<text:s/>disability-led<text:s/>suppliers<text:s/>(</text:span><text:span text:style-name="T628_12">36%</text:span><text:span text:style-name="T628_13">),<text:s/>proportion<text:s/>of<text:s/>women<text:s/>involved<text:s/>in<text:s/>project<text:s/>activities<text:s/>(</text:span><text:span text:style-name="T628_14">&gt;50%</text:span><text:span text:style-name="T628_15"><text:s/>median</text:span><text:span text:style-name="T628_16">),<text:s/>proportion<text:s/>of<text:s/>media<text:s/>products<text:s/>containing<text:s/>content<text:s/>about<text:s/>and/or<text:s/>for<text:s/>vulnerable<text:s/>groups<text:s/>(</text:span><text:span text:style-name="T628_17">30%</text:span><text:span text:style-name="T628_18">).<text:s/>At<text:s/>the<text:s/>time<text:s/>of<text:s/>this<text:s/>review,<text:s/>DPI<text:s/>was<text:s/>still<text:s/>collating<text:s/></text:span><text:span text:style-name="T628_19">or<text:s/>verifying<text:s/></text:span><text:span text:style-name="T628_20">data<text:s/>on<text:s/></text:span><text:span text:style-name="T628_21">some<text:s/>of<text:s/>these<text:s/>indicators</text:span><text:span text:style-name="T628_22">.<text:s/>Yet,<text:s/>the<text:s/>review<text:s/>of<text:s/>Outputs<text:s/>delivery<text:s/>(Section<text:s/>C)<text:s/>gives<text:s/>assurance<text:s/>the<text:s/>programme<text:s/>has<text:s/>helped<text:s/>disadvantaged<text:s/>groups<text:s/>to<text:s/>improve<text:s/>wellbeing<text:s/>through<text:s/></text:span><text:span text:style-name="T628_23">employment<text:s/>and<text:s/>higher<text:s/>income,<text:s/>village-based<text:s/>female<text:s/>micro-entrepreneurs<text:s/>expand</text:span><text:span text:style-name="T628_24">ing</text:span><text:span text:style-name="T628_25"><text:s/>their<text:s/>business,<text:s/>and<text:s/>challenges<text:s/>facing<text:s/>children<text:s/>and<text:s/>people<text:s/>with<text:s/>disability<text:s/>voiced<text:s/>through<text:s/>media.</text:span></text:p>
      <text:p text:style-name="P629"/>
      <text:p text:style-name="P630"><text:span text:style-name="T630_1">Assessment<text:s/>of<text:s/>whether<text:s/>the<text:s/>programme<text:s/>continues<text:s/>to<text:s/>represent<text:s/>value<text:s/>for<text:s/>money</text:span></text:p>
      <text:p text:style-name="P631"><text:span text:style-name="T631_1">EGED<text:s/>continues<text:s/>to<text:s/>represent<text:s/>good<text:s/>value<text:s/>for<text:s/>money,<text:s/>bringing<text:s/>about<text:s/>policy<text:s/>change<text:s/>for<text:s/>relatively<text:s/>modest<text:s/>resources<text:s/>invested.<text:s/>The<text:s/>programme<text:s/>leverages<text:s/>World<text:s/>Bank<text:s/>expertise<text:s/>to<text:s/>achieve<text:s/>policy<text:s/>impacts,<text:s/>which<text:s/>is<text:s/>cost-effective<text:s/>given<text:s/>small<text:s/>UK<text:s/>ODA.<text:s/>The<text:s/>work<text:s/>supported<text:s/>under<text:s/>EGED<text:s/>not<text:s/>only<text:s/>contributes<text:s/>to<text:s/>reforms<text:s/>but<text:s/>also<text:s/>unlocks<text:s/>funding<text:s/>for<text:s/>the<text:s/>recipient<text:s/>countries<text:s/>by<text:s/>leveraging<text:s/>other<text:s/>World<text:s/>Bank<text:s/>financing<text:s/>that<text:s/>sustains<text:s/>the<text:s/>reforms.<text:s/>EGED<text:s/>delivers<text:s/>results<text:s/>in<text:s/>line<text:s/>with<text:s/>the<text:s/>Post<text:s/>Country<text:s/>and<text:s/>Business<text:s/>Plans.<text:s/>The<text:s/>programme<text:s/>outputs<text:s/>also<text:s/>meet<text:s/>the<text:s/>host<text:s/>countries’<text:s/>development<text:s/>priorities.</text:span><text:span text:style-name="T631_2"><text:s/></text:span></text:p>
      <text:p text:style-name="P632"/>
      <text:p text:style-name="P633"/>
      <text:p text:style-name="P634"><text:span text:style-name="T634_1">E:<text:s/>RISK</text:span></text:p>
      <text:p text:style-name="P635"/>
      <text:p text:style-name="P636"><text:span text:style-name="T636_1">Over</text:span><text:span text:style-name="T636_2">all<text:s/>Risk<text:s/>Statement</text:span></text:p>
      <text:p text:style-name="P637"/>
      <text:p text:style-name="P638"><text:span text:style-name="T638_1">EGED<text:s/>remained<text:s/>within<text:s/>risk<text:s/>appetite<text:s/>this<text:s/>year.<text:s/>The<text:s/>overall<text:s/>programme<text:s/>risk<text:s/>rating<text:s/>continues<text:s/>to<text:s/>be<text:s/>Major.<text:s/>Most<text:s/>residual<text:s/>risks<text:s/>are<text:s/>assessed<text:s/>as<text:s/></text:span><text:span text:style-name="T638_2">moderate,</text:span><text:span text:style-name="T638_3"><text:s/>and<text:s/>mitigation<text:s/>measures<text:s/>have<text:s/>been<text:s/>largely<text:s/>effective.<text:s/>No<text:s/>risk<text:s/>events<text:s/>that<text:s/>significantly<text:s/>disrupted<text:s/>programme<text:s/>delivery<text:s/>or<text:s/>adversely<text:s/>affected<text:s/>the<text:s/>reputation<text:s/>of<text:s/>the<text:s/>UK<text:s/>were<text:s/>recorded<text:s/>in<text:s/>FY</text:span><text:span text:style-name="T638_4"><text:s/>20</text:span><text:span text:style-name="T638_5">25/26.<text:s/>Challenges<text:s/>in<text:s/>engaging<text:s/>government<text:s/>stakeholders,<text:s/>strengthening<text:s/>government<text:s/>ownership<text:s/>and<text:s/>implementation<text:s/>of<text:s/>reforms,<text:s/>ensuring<text:s/>sustainability<text:s/>beyond<text:s/>the<text:s/>life<text:s/>of<text:s/>the<text:s/>programme,<text:s/>and<text:s/>maintaining<text:s/>robust<text:s/>implementing<text:s/>partner<text:s/>risk<text:s/>management<text:s/>practices<text:s/>continue<text:s/>to<text:s/>require<text:s/>close<text:s/>monitoring</text:span><text:span text:style-name="T638_6"><text:s/>of<text:s/>the<text:s/>programme<text:s/>team</text:span><text:span text:style-name="T638_7">.<text:s/>Consistency<text:s/>across<text:s/>delivery<text:s/>partners<text:s/>in<text:s/>updating<text:s/>risk<text:s/>registers<text:s/>on<text:s/>a<text:s/>quarterly<text:s/>basis<text:s/>is<text:s/>also<text:s/>required.</text:span></text:p>
      <text:p text:style-name="P639"/>
      <text:p text:style-name="P640"><text:span text:style-name="T640_1">Main<text:s/>Risks<text:s/>and<text:s/>Risk<text:s/>Management</text:span></text:p>
      <text:p text:style-name="P641"/>
      <text:p text:style-name="P642"><text:span text:style-name="T642_1">The<text:s/>W</text:span><text:span text:style-name="T642_2">orld<text:s/>Bank<text:s/></text:span><text:span text:style-name="T642_3">and<text:s/>DPI<text:s/></text:span><text:span text:style-name="T642_4">remained<text:s/></text:span><text:span text:style-name="T642_5">vigilant<text:s/>of<text:s/>the<text:s/></text:span><text:span text:style-name="T642_6">risks<text:s/>related<text:s/>to<text:s/>government<text:s/>engagement,<text:s/>political<text:s/></text:span><text:span text:style-name="T642_7">context</text:span><text:span text:style-name="T642_8">,<text:s/>and<text:s/>evidence<text:s/>uptake</text:span><text:span text:style-name="T642_9">.<text:s/>Both<text:s/>implementing<text:s/>partners<text:s/>recorded<text:s/>instances<text:s/>of<text:s/></text:span><text:span text:style-name="T642_10">delays<text:s/>in<text:s/>government<text:s/>approvals</text:span><text:span text:style-name="T642_11"><text:s/></text:span><text:span text:style-name="T642_12">due<text:s/>to<text:s/>government<text:s/>concerns<text:s/>about<text:s/>the<text:s/>sensitivity<text:s/>of<text:s/>certain<text:s/>policy<text:s/>issues</text:span><text:span text:style-name="T642_13"><text:s/>(e.g.<text:s/></text:span><text:span text:style-name="T642_14">handling<text:s/>of<text:s/>the<text:s/>Kyrgyz<text:s/>Ministry<text:s/>of<text:s/>Justice’s<text:s/>external<text:s/>communications<text:s/></text:span><text:span text:style-name="T642_15">campaign<text:s/></text:span><text:span text:style-name="T642_16">about<text:s/></text:span><text:span text:style-name="T642_17">de-</text:span><text:span text:style-name="T642_18">bureaucratisation</text:span><text:span text:style-name="T642_19"><text:s/>reform<text:s/></text:span><text:span text:style-name="T642_20">by<text:s/>a<text:s/>local<text:s/>NGO)</text:span><text:span text:style-name="T642_21"><text:s/>and</text:span><text:span text:style-name="T642_22"><text:s/></text:span><text:span text:style-name="T642_23">changes<text:s/>in<text:s/>senior<text:s/>management</text:span><text:span text:style-name="T642_24"><text:s/>at<text:s/>partner<text:s/>line<text:s/>ministries</text:span><text:span text:style-name="T642_25"><text:note text:note-class="footnote"><text:note-citation/><text:note-body><text:p text:style-name="P643"><text:span text:style-name="T643_1"><text:s/></text:span><text:span text:style-name="T643_2">Sudden<text:s/>change<text:s/>of<text:s/>the<text:s/>senior<text:s/>management<text:s/>at<text:s/>UzSAMA<text:s/>(Uzbekistan)<text:s/>in<text:s/>early<text:s/>February<text:s/>2026,<text:s/>which<text:s/>slowed<text:s/>the<text:s/>government<text:s/>approval<text:s/>of<text:s/>the<text:s/>SOE<text:s/>privatisation<text:s/>plans.</text:span></text:p></text:note-body></text:note></text:span><text:span text:style-name="T643_3">.<text:s/>These<text:s/>risks<text:s/>were<text:s/>mitigated<text:s/>through<text:s/>early<text:s/>stakeholder<text:s/>engagement,<text:s/>consensus-building<text:s/>around<text:s/>reform<text:s/>priorities,<text:s/>broad<text:s/>dissemination<text:s/>of<text:s/>evidence<text:s/>and<text:s/>analytical<text:s/>findings,<text:s/>and<text:s/>maintaining<text:s/>strong<text:s/>relationships<text:s/>with<text:s/>government<text:s/>and<text:s/>non-government<text:s/>stakeholders.</text:span></text:p>
      <text:p text:style-name="P644"/>
      <text:p text:style-name="P645"><text:span text:style-name="T645_1">Both<text:s/>lead<text:s/>implementing<text:s/>partners<text:s/></text:span><text:span text:style-name="T645_2">remained<text:s/>conscious<text:s/>of<text:s/>the<text:s/></text:span><text:span text:style-name="T645_3">sustainability<text:s/>of<text:s/>capacity-building<text:s/>efforts<text:s/>due<text:s/>to<text:s/>staff<text:s/>turnover<text:s/></text:span><text:span text:style-name="T645_4">in<text:s/>line<text:s/>ministries<text:s/></text:span><text:span text:style-name="T645_5">and<text:s/>low<text:s/>public-sector<text:s/>salaries,<text:s/>Mitigation<text:s/>measures<text:s/>included<text:s/>embedding<text:s/>evidence<text:s/>use<text:s/>into<text:s/>routine<text:s/>institutional<text:s/>processes</text:span><text:span text:style-name="T645_6"><text:note text:note-class="footnote"><text:note-citation/><text:note-body><text:p text:style-name="P646"><text:span text:style-name="T646_1"><text:s/></text:span><text:span text:style-name="T646_2">Having<text:s/>local<text:s/>government<text:s/>officials<text:s/>in<text:s/>Kyrgyzstan<text:s/>use<text:s/>Sanarip<text:s/>Aimak<text:s/>for<text:s/>drafting<text:s/>and<text:s/>tracking<text:s/>the<text:s/>delivery<text:s/>of<text:s/>territorial<text:s/>socio-economic<text:s/>development<text:s/>plans<text:s/>is<text:s/>a<text:s/>good<text:s/>example<text:s/>of<text:s/>routinising<text:s/>the<text:s/>process.</text:span></text:p></text:note-body></text:note></text:span><text:span text:style-name="T646_3">,<text:s/></text:span><text:span text:style-name="T646_4">issuing<text:s/>practical<text:s/>operational<text:s/>guidance</text:span><text:span text:style-name="T646_5"><text:note text:note-class="footnote"><text:note-citation/><text:note-body><text:p text:style-name="P647"><text:span text:style-name="T647_1"><text:s/></text:span><text:span text:style-name="T647_2">E.g.<text:s/>the<text:s/>FAQ<text:s/>for<text:s/>local<text:s/>governments<text:s/>on<text:s/>drafting<text:s/>SEDP<text:s/>in<text:s/>Kyrgyzstan;<text:s/>data<text:s/>templates<text:s/>for<text:s/>sub-national<text:s/>development<text:s/>planning<text:s/>in<text:s/>Tajikistan;<text:s/>checklists,<text:s/>step-by-step<text:s/>algorithms,<text:s/>and<text:s/>questionnaires<text:s/>for<text:s/>citizen<text:s/>monitoring<text:s/>of<text:s/>local<text:s/>budgets<text:s/>and<text:s/>PPPs<text:s/>in<text:s/>Uzbekistan.</text:span></text:p></text:note-body></text:note></text:span><text:span text:style-name="T647_3"><text:s/>along<text:s/>the<text:s/>analytical<text:s/>products</text:span><text:span text:style-name="T647_4">,<text:s/>and<text:s/>maintaining<text:s/>close<text:s/>engagement<text:s/>with<text:s/>government<text:s/>counterparts.</text:span></text:p>
      <text:p text:style-name="P648"/>
      <text:p text:style-name="P649"><text:span text:style-name="T649_1">DPI<text:s/>registered<text:s/>f</text:span><text:span text:style-name="T649_2">inancial<text:s/>risk</text:span><text:span text:style-name="T649_3"><text:s/></text:span><text:span text:style-name="T649_4">related<text:s/>to<text:s/>foreign<text:s/>exchange<text:s/></text:span><text:span text:style-name="T649_5">rate<text:s/></text:span><text:span text:style-name="T649_6">fluctuations<text:s/>resulting<text:s/>from<text:s/>the<text:s/>programme’s<text:s/>multi-currency<text:s/>funding<text:s/>structure</text:span><text:span text:style-name="T649_7">.<text:s/>The<text:s/>EGED<text:s/></text:span><text:span text:style-name="T649_8">funds<text:s/></text:span><text:span text:style-name="T649_9">were<text:s/></text:span><text:span text:style-name="T649_10">credited<text:s/>to<text:s/></text:span><text:span text:style-name="T649_11">DPI<text:s/></text:span><text:span text:style-name="T649_12">in<text:s/>GBP,<text:s/>converted<text:s/></text:span><text:span text:style-name="T649_13">in<text:s/></text:span><text:span text:style-name="T649_14">local<text:s/>currency<text:s/>for<text:s/>Kyrgyzstan<text:s/>related<text:s/>delivery,<text:s/>and<text:s/>to<text:s/></text:span><text:span text:style-name="T649_15">USD<text:s/>for<text:s/>sub-grantees<text:s/></text:span><text:span text:style-name="T649_16">in<text:s/>Tajikistan<text:s/>and<text:s/>Uzbekistan</text:span><text:span text:style-name="T649_17"><text:s/>that<text:s/>then<text:s/>got<text:s/>converted<text:s/></text:span><text:span text:style-name="T649_18">in<text:s/>their<text:s/>respective<text:s/>local<text:s/>currencies.<text:s/></text:span><text:span text:style-name="T649_19">DPI<text:s/>managed<text:s/>this<text:s/>by<text:s/></text:span><text:span text:style-name="T649_20">regular<text:s/>budget<text:s/>reviews<text:s/>and<text:s/>enhanced<text:s/>financial<text:s/>oversight.</text:span></text:p>
      <text:p text:style-name="P650"/>
      <text:p text:style-name="P651"><text:span text:style-name="T651_1">Social<text:s/>inclusion,<text:s/>safeguarding,<text:s/>environmental,<text:s/>and<text:s/>regional<text:s/>security<text:s/>risks<text:s/>remained<text:s/>low.<text:s/>The<text:s/>programme<text:s/>continued<text:s/>to<text:s/>promote<text:s/>inclusive<text:s/>participation<text:s/></text:span><text:span text:style-name="T651_2">(See<text:s/>Equity<text:s/>in<text:s/>Section<text:s/>D)</text:span><text:span text:style-name="T651_3">,<text:s/>minimise<text:s/>environmental<text:s/>impacts<text:s/>through<text:s/>largely<text:s/>analytical<text:s/>activities<text:s/>and<text:s/>online<text:s/>delivery<text:s/>where<text:s/>appropriate,<text:s/>and<text:s/>monitor<text:s/>regional<text:s/>security<text:s/>developments.</text:span></text:p>
      <text:p text:style-name="P652"/>
      <text:p text:style-name="P653"><text:span text:style-name="T653_1">Visibility<text:s/>of<text:s/>EGED<text:s/>and<text:s/>UK<text:s/>International<text:s/>Development<text:s/>among<text:s/>key<text:s/>government<text:s/>stakeholders<text:s/></text:span><text:span text:style-name="T653_2">substantially<text:s/></text:span><text:span text:style-name="T653_3">improved<text:s/>during<text:s/>FY</text:span><text:span text:style-name="T653_4"><text:s/>20</text:span><text:span text:style-name="T653_5">25/26.<text:s/>Following<text:s/></text:span><text:span text:style-name="T653_6">the<text:s/>last<text:s/>year<text:s/>Annual<text:s/>Review<text:s/></text:span><text:span text:style-name="T653_7">recommendations,<text:s/></text:span><text:span text:style-name="T653_8">lead<text:s/>implementing<text:s/>partners<text:s/>and<text:s/>local<text:s/></text:span><text:span text:style-name="T653_9">sub-partners<text:s/>consistently<text:s/>applied<text:s/>programme<text:s/>branding<text:s/></text:span><text:span text:style-name="T653_10">in<text:s/></text:span><text:span text:style-name="T653_11">public<text:s/>events,<text:s/>publications,<text:s/>and<text:s/>communications<text:s/>with<text:s/>government<text:s/>beneficiaries</text:span><text:span text:style-name="T653_12">.<text:s/>This<text:s/>helped<text:s/></text:span><text:span text:style-name="T653_13">strengthen<text:s/>recognition<text:s/>of<text:s/>EGED’s<text:s/>contribution<text:s/>and<text:s/>UK<text:s/>support.</text:span></text:p>
      <text:p text:style-name="P654"/>
      <text:p text:style-name="P655"><text:span text:style-name="T655_1">FCDO<text:s/>should<text:s/>continue<text:s/>promoting<text:s/>EGED<text:s/>among<text:s/>key<text:s/>audiences<text:s/>through<text:s/>a<text:s/>range<text:s/>of<text:s/>communication<text:s/>channels,<text:s/>particularly<text:s/>towards<text:s/>the<text:s/>end<text:s/>of<text:s/>the<text:s/>programme,<text:s/>when<text:s/>supported<text:s/>policy<text:s/>reforms<text:s/>are<text:s/>expected<text:s/>to<text:s/>deliver<text:s/>more<text:s/>tangible<text:s/>results.<text:s/>The<text:s/>programme<text:s/>website<text:s/>should<text:s/>also<text:s/>be<text:s/>regularly<text:s/>updated<text:s/>with<text:s/>publications,<text:s/>media<text:s/></text:span><text:span text:style-name="T655_2">coverage</text:span><text:span text:style-name="T655_3">,<text:s/>and<text:s/>other<text:s/>knowledge<text:s/>products<text:s/>developed<text:s/></text:span><text:span text:style-name="T655_4">through<text:s/></text:span><text:span text:style-name="T655_5">EGED<text:s/></text:span><text:span text:style-name="T655_6">funding<text:s/></text:span><text:span text:style-name="T655_7">to<text:s/>further<text:s/>enhance<text:s/>visibility<text:s/>and<text:s/>attribution.</text:span></text:p>
      <text:p text:style-name="P656"/>
      <text:p text:style-name="P657"/>
      <text:p text:style-name="P658"><text:span text:style-name="T658_1">F:<text:s/>PROGRAMME<text:s/>MANAGEMENT:<text:s/></text:span><text:bookmark-start text:name="_Hlk21353049"/><text:span text:style-name="T658_2">DELIVERY,<text:s/>COMMERCIAL<text:s/>&amp;<text:s/>FINANCIAL<text:s/>PERFORMANCE</text:span><text:bookmark-end text:name="_Hlk21353049"/></text:p>
      <text:p text:style-name="P659"/>
      <text:p text:style-name="P660"><text:span text:style-name="T660_1">Summarise<text:s/>the<text:s/>performance<text:s/>of<text:s/>partners<text:s/>and<text:s/>FCDO,<text:s/>notably<text:s/>on<text:s/>commercial<text:s/>and<text:s/>financial<text:s/>issues.</text:span></text:p>
      <text:p text:style-name="P661"/>
      <text:p text:style-name="P662"><text:span text:style-name="T662_1">Delivery</text:span></text:p>
      <text:p text:style-name="P663"><text:span text:style-name="T663_1">During<text:s/>the</text:span><text:span text:style-name="T663_2"><text:s/>past<text:s/>year,<text:s/>the<text:s/>programme<text:s/></text:span><text:span text:style-name="T663_3">was<text:s/></text:span><text:span text:style-name="T663_4">deliver</text:span><text:span text:style-name="T663_5">ed</text:span><text:span text:style-name="T663_6"><text:s/>through<text:s/></text:span><text:span text:style-name="T663_7">two<text:s/></text:span><text:span text:style-name="T663_8">lead<text:s/>implementing<text:s/>partners<text:s/>–<text:s/>the<text:s/>World<text:s/>Bank</text:span><text:span text:style-name="T663_9"><text:s/>and<text:s/>DPI</text:span><text:span text:style-name="T663_10">.<text:s/>The<text:s/>World<text:s/>Bank<text:s/>deliver</text:span><text:span text:style-name="T663_11">ed</text:span><text:span text:style-name="T663_12"><text:s/>Pillar<text:s/>1</text:span><text:span text:style-name="T663_13"><text:s/>(Reform<text:s/>Pillar)</text:span><text:span text:style-name="T663_14"><text:s/></text:span><text:span text:style-name="T663_15">and<text:s/>DPI<text:s/>–<text:s/>Pillar<text:s/>2<text:s/></text:span><text:span text:style-name="T663_16">(Accountability<text:s/>Pillar)<text:s/></text:span><text:span text:style-name="T663_17">in<text:s/></text:span><text:span text:style-name="T663_18">Kazakhstan,<text:s/></text:span><text:span text:style-name="T663_19">Kyrgyzstan</text:span><text:span text:style-name="T663_20">,<text:s/>Tajikistan,<text:s/>and<text:s/>Uzbekistan</text:span><text:span text:style-name="T663_21">.<text:s/>In<text:s/>FY<text:s/>2025/26<text:s/>the<text:s/>programme<text:s/>ended<text:s/>delivery<text:s/>of<text:s/>Pillar<text:s/>2<text:s/>in<text:s/>Tajikistan<text:s/>through<text:s/>Acted</text:span><text:span text:style-name="T663_22">.</text:span><text:span text:style-name="T663_23"><text:note text:note-class="footnote"><text:note-citation/><text:note-body><text:p text:style-name="P664"><text:span text:style-name="T664_1"><text:s/></text:span><text:span text:style-name="T664_2">The<text:s/>Accountable<text:s/>Grant<text:s/>Agreement<text:s/>with<text:s/>Acted<text:s/>came<text:s/>to<text:s/>end<text:s/>in<text:s/>October<text:s/>2025.<text:s/>The<text:s/>deliverables<text:s/>under<text:s/>this<text:s/>arrangement<text:s/>were<text:s/>covered<text:s/>in<text:s/>2025<text:s/>Annual<text:s/>Review.<text:s/>The<text:s/>End-of-Term<text:s/>Review<text:s/>was<text:s/>completed<text:s/>in<text:s/>October/November<text:s/>2025<text:s/>(see<text:s/>Section<text:s/>G).</text:span></text:p></text:note-body></text:note></text:span></text:p>
      <text:p text:style-name="P665"><text:span text:style-name="T665_1">The<text:s/>World<text:s/>Bank<text:s/>deliver</text:span><text:span text:style-name="T665_2">ed</text:span><text:span text:style-name="T665_3"><text:s/>through<text:s/></text:span><text:span text:style-name="T665_4">two<text:s/>Umbrella<text:s/></text:span><text:span text:style-name="T665_5">Trust<text:s/>F</text:span><text:span text:style-name="T665_6">unds<text:s/>-<text:s/></text:span><text:span text:style-name="T665_7">the<text:s/>Umbrella<text:s/>Facility<text:s/>for<text:s/>Poverty<text:s/>and<text:s/>Equity<text:s/>Multi-Donor<text:s/>Trust<text:s/>Fund<text:s/>(</text:span><text:span text:style-name="T665_8">PE<text:s/></text:span><text:span text:style-name="T665_9">MDTF)</text:span><text:span text:style-name="T665_10"><text:s/>and<text:s/>Financial<text:s/>Management<text:s/>Umbrella<text:s/></text:span><text:span text:style-name="T665_11">Programme<text:s/></text:span><text:span text:style-name="T665_12">Multi-Donor<text:s/>Trust<text:s/>Fund</text:span><text:span text:style-name="T665_13"><text:s/>(FMUP)</text:span><text:span text:style-name="T665_14">.</text:span><text:span text:style-name="T665_15"><text:s/></text:span><text:span text:style-name="T665_16">The<text:s/></text:span><text:span text:style-name="T665_17">PE<text:s/></text:span><text:span text:style-name="T665_18">MDTF<text:s/></text:span><text:span text:style-name="T665_19">Administrative<text:s/></text:span><text:span text:style-name="T665_20">Agreement<text:s/></text:span><text:span text:style-name="T665_21">was<text:s/></text:span><text:span text:style-name="T665_22">signed<text:s/></text:span><text:span text:style-name="T665_23">between<text:s/>the<text:s/>World<text:s/>Bank<text:s/>and<text:s/>FCDO<text:s/></text:span><text:span text:style-name="T665_24">in<text:s/>October<text:s/>2021<text:s/>with<text:s/></text:span><text:span text:style-name="T665_25">six<text:s/></text:span><text:span text:style-name="T665_26">amendments</text:span><text:span text:style-name="T665_27"><text:s/>to<text:s/>date</text:span><text:span text:style-name="T665_28">;<text:s/>the<text:s/>arrangement<text:s/>with<text:s/>FMUP<text:s/>was<text:s/></text:span><text:span text:style-name="T665_29">signed<text:s/>in<text:s/>October<text:s/>2025<text:s/></text:span><text:span text:style-name="T665_30">through<text:s/>one<text:s/></text:span><text:span text:style-name="T665_31">amendment.</text:span></text:p>
      <text:p text:style-name="P666"><text:span text:style-name="T666_1">The<text:s/>DPI<text:s/>delivered<text:s/>through<text:s/>an<text:s/>Accountable<text:s/>Grant<text:s/>Agreement<text:s/>that<text:s/>was<text:s/>cost<text:s/>extended<text:s/>in<text:s/>October<text:s/>2025</text:span><text:span text:style-name="T666_2"><text:s/>to<text:s/>include<text:s/>additional<text:s/>activity<text:s/>in<text:s/>Tajikistan<text:s/>and<text:s/>Uzbekistan<text:s/>following<text:s/>the<text:s/>end<text:s/>of<text:s/>arrangement<text:s/>with<text:s/>Acted.</text:span><text:span text:style-name="T666_3"><text:s/>DPI<text:s/>sub-contracted<text:s/>the<text:s/>delivery<text:s/>of<text:s/>project<text:s/>outputs<text:s/>in<text:s/>Kazakhstan,<text:s/>Tajikistan,<text:s/>and<text:s/>Uzbekistan<text:s/>to<text:s/>local<text:s/>NGOs.<text:s/></text:span></text:p>
      <text:p text:style-name="P667"><text:span text:style-name="T667_1">Contractual<text:s/>arrangements,<text:s/>implementing<text:s/>partner<text:s/>relationships,<text:s/>and<text:s/>programme<text:s/></text:span><text:span text:style-name="T667_2">compliance</text:span><text:span text:style-name="T667_3"><text:s/>is<text:s/>managed<text:s/>by<text:s/>the<text:s/>FCDO<text:s/>programme<text:s/>team<text:s/>-<text:s/></text:span><text:span text:style-name="T667_4">SRO<text:s/>and<text:s/>Programme<text:s/></text:span><text:span text:style-name="T667_5">Focal<text:s/>Points<text:s/></text:span><text:span text:style-name="T667_6">in<text:s/>Astana,<text:s/>Bishkek,<text:s/>Dushanbe,<text:s/>and<text:s/>Tashkent</text:span><text:span text:style-name="T667_7">.</text:span><text:span text:style-name="T667_8"><text:note text:note-class="footnote"><text:note-citation/><text:note-body><text:p text:style-name="P668"><text:span text:style-name="T668_1"><text:s/></text:span><text:span text:style-name="T668_2">See<text:s/>Section<text:s/>G<text:s/>for<text:s/>how<text:s/>the<text:s/>programme<text:s/>team<text:s/>monitors<text:s/>the<text:s/>programme<text:s/>delivery.</text:span></text:p></text:note-body></text:note></text:span><text:span text:style-name="T668_3"><text:s/></text:span><text:span text:style-name="T668_4">Managing<text:s/>EGED<text:s/>is<text:s/></text:span><text:span text:style-name="T668_5">a<text:s/></text:span><text:span text:style-name="T668_6">challenging<text:s/></text:span><text:span text:style-name="T668_7">task<text:s/></text:span><text:span text:style-name="T668_8">-<text:s/>the<text:s/>FCDO<text:s/>team<text:s/>deal</text:span><text:span text:style-name="T668_9">s</text:span><text:span text:style-name="T668_10"><text:s/>with<text:s/>different<text:s/>implementing<text:s/>partners,<text:s/>often<text:s/>various<text:s/>teams<text:s/>within<text:s/>the<text:s/>partner<text:s/>organisations,<text:s/>and<text:s/>external<text:s/>sta</text:span><text:span text:style-name="T668_11">keholders.<text:s/>Different<text:s/>delivery<text:s/>routes<text:s/></text:span><text:span text:style-name="T668_12">bring</text:span><text:span text:style-name="T668_13"><text:s/>diversity<text:s/>in<text:s/></text:span><text:span text:style-name="T668_14">reporting<text:s/></text:span><text:span text:style-name="T668_15">and<text:s/>accountability<text:s/>–<text:s/></text:span><text:span text:style-name="T668_16">while<text:s/>a<text:s/>quarterly<text:s/>narrative<text:s/>and<text:s/>financial<text:s/>reporting<text:s/>can<text:s/>be<text:s/>a<text:s/>norm<text:s/>for<text:s/></text:span><text:span text:style-name="T668_17">a<text:s/></text:span><text:span text:style-name="T668_18">non-profit<text:s/></text:span><text:span text:style-name="T668_19">delivery<text:s/>partner,<text:s/>an<text:s/></text:span><text:span text:style-name="T668_20">IFI<text:s/>(World<text:s/>Bank)<text:s/>is<text:s/>not<text:s/>bound<text:s/></text:span><text:span text:style-name="T668_21">to<text:s/>follow<text:s/>such<text:s/>pattern</text:span><text:span text:style-name="T668_22">.</text:span><text:span text:style-name="T668_23"><text:s/>FCDO<text:s/>team<text:s/>navigated<text:s/>these<text:s/>nuances<text:s/>well<text:s/>-<text:s/>it<text:s/>b</text:span><text:span text:style-name="T668_24">uilt<text:s/>friendly<text:s/>working<text:s/>level<text:s/>contacts<text:s/>with<text:s/>project<text:s/>staff<text:s/>at<text:s/>different<text:s/>levels,<text:s/>encouraging<text:s/></text:span><text:span text:style-name="T668_25">the<text:s/>latter<text:s/>to<text:s/>be<text:s/>candid<text:s/>about<text:s/>challenges<text:s/>and<text:s/>learn<text:s/>fro</text:span><text:span text:style-name="T668_26">m<text:s/>them</text:span><text:span text:style-name="T668_27">,<text:s/>focused<text:s/>on<text:s/></text:span><text:span text:style-name="T668_28">results</text:span><text:span text:style-name="T668_29">,<text:s/>and<text:s/>conscious<text:s/>of<text:s/>success</text:span><text:span text:style-name="T668_30"><text:s/>-<text:s/>both<text:s/>intended<text:s/>and<text:s/>unintended</text:span><text:span text:style-name="T668_31">.</text:span></text:p>
      <text:p text:style-name="P669"><text:span text:style-name="T669_1">Financial<text:s/>and<text:s/>commercial<text:s/>performance</text:span></text:p>
      <text:p text:style-name="P670"><text:span text:style-name="T670_1">The<text:s/>programme<text:s/>spend<text:s/>is<text:s/>monitored<text:s/>by<text:s/>the<text:s/>SRO<text:s/>and<text:s/>PRO<text:s/>(Regional<text:s/>Programme<text:s/>Manager)<text:s/>for<text:s/>each<text:s/>implementer<text:s/>through<text:s/>quarterly<text:s/>(</text:span><text:span text:style-name="T670_2">for<text:s/>partners<text:s/>on<text:s/>an<text:s/>Accountable<text:s/>Grant<text:s/>Agreement)<text:s/></text:span><text:span text:style-name="T670_3">and<text:s/>annual<text:s/>(</text:span><text:span text:style-name="T670_4">for<text:s/>World<text:s/>Bank<text:s/>Multi-Donor<text:s/>Trust<text:s/>Funds)<text:s/></text:span><text:span text:style-name="T670_5">reporting,<text:s/>including<text:s/>regular<text:s/>meetings<text:s/>on<text:s/>the<text:s/>spend<text:s/>forecast.</text:span></text:p>
      <text:p text:style-name="P671"><text:span text:style-name="T671_1">Payments<text:s/>to<text:s/>the<text:s/>World<text:s/>Bank<text:s/>Trust<text:s/>Funds<text:s/>are<text:s/>made<text:s/></text:span><text:span text:style-name="T671_2">annually<text:s/></text:span><text:span text:style-name="T671_3">in<text:s/>line<text:s/>with<text:s/>the<text:s/>Administrative<text:s/>Agreement<text:s/>and<text:s/>payments<text:s/>schedule.<text:s/>Each<text:s/>new<text:s/>tranche<text:s/>is<text:s/>paid<text:s/>once<text:s/>more<text:s/>than<text:s/>80%<text:s/>of<text:s/>the<text:s/>previous<text:s/>tranche<text:s/>has<text:s/>been<text:s/>utilised<text:s/>and/or<text:s/>committed.<text:s/>FCDO<text:s/>receives<text:s/>annual<text:s/>MDTF<text:s/>financial<text:s/>reports<text:s/>showing<text:s/>the<text:s/>utilisation<text:s/>of<text:s/>the<text:s/>UK<text:s/>and<text:s/>other<text:s/>donors’<text:s/>contribution.<text:s/>The<text:s/>next<text:s/>audited<text:s/>statement<text:s/></text:span><text:span text:style-name="T671_4">of<text:s/>the<text:s/>MDTF<text:s/></text:span><text:span text:style-name="T671_5">is<text:s/>expected<text:s/>in<text:s/>September<text:s/>2026.</text:span></text:p>
      <text:p text:style-name="P672"><text:span text:style-name="T672_1">DPI<text:s/>received<text:s/>tranches<text:s/>as<text:s/>advance<text:s/>due<text:s/>to<text:s/>low<text:s/>cashflow<text:s/>needed<text:s/>to<text:s/>kick<text:s/>start<text:s/>delivery<text:s/>of<text:s/></text:span><text:span text:style-name="T672_2">its<text:s/>project<text:s/></text:span><text:span text:style-name="T672_3">outputs.<text:s/>Financial<text:s/>reports<text:s/>are<text:s/>submitted<text:s/>to<text:s/>FCDO<text:s/>quarterly.<text:s/>DPI<text:s/>had<text:s/>external<text:s/>audit<text:s/>in<text:s/>winter<text:s/>202</text:span><text:span text:style-name="T672_4">5</text:span><text:span text:style-name="T672_5">.</text:span></text:p>
      <text:p text:style-name="P673"><text:span text:style-name="T673_1">Each<text:s/>partner<text:s/>uses<text:s/>its<text:s/>procurement<text:s/>procedures,<text:s/>validated<text:s/>through<text:s/>the<text:s/>FCDO<text:s/>Due<text:s/>Diligence<text:s/>process.<text:s/></text:span></text:p>
      <text:p text:style-name="P674"/>
      <text:p text:style-name="P675"/>
      <text:p text:style-name="P676"><text:span text:style-name="T676_1">G:<text:s/>MONITORING,<text:s/>EVIDENCE<text:s/>AND<text:s/>LEARNING</text:span></text:p>
      <text:p text:style-name="P677"/>
      <text:p text:style-name="P678"><text:span text:style-name="T678_1">Monitoring<text:s/>and<text:s/>Evaluation</text:span></text:p>
      <text:p text:style-name="P679"><text:span text:style-name="T679_1">FCDO<text:s/>continued<text:s/>to<text:s/>use<text:s/>a<text:s/>range<text:s/>of<text:s/>monitoring<text:s/>tools<text:s/>to<text:s/>oversee<text:s/>programme<text:s/>delivery.<text:s/>Some<text:s/>monitoring<text:s/>arrangements<text:s/>were<text:s/>common<text:s/>to<text:s/>all<text:s/>partners,<text:s/>while<text:s/>others<text:s/>were<text:s/>tailored<text:s/>to<text:s/>specific<text:s/>delivery<text:s/>modalities,<text:s/>particularly<text:s/>for<text:s/>NGO<text:s/>implementers.<text:s/>FCDO<text:s/>Programme<text:s/></text:span><text:span text:style-name="T679_2">Focal<text:s/>Point<text:s/></text:span><text:span text:style-name="T679_3">(</text:span><text:span text:style-name="T679_4">FP</text:span><text:span text:style-name="T679_5">s)<text:s/>held<text:s/>bi-weekly<text:s/>or<text:s/>monthly<text:s/>progress<text:s/>meetings<text:s/>with<text:s/>delivery<text:s/>partners,<text:s/>attended<text:s/>programme-funded<text:s/>events,</text:span><text:span text:style-name="T679_6"><text:s/></text:span><text:span text:style-name="T679_7">participated<text:s/>in<text:s/>quarterly<text:s/>results<text:s/>reviews</text:span><text:span text:style-name="T679_8">,<text:s/>and<text:s/>went<text:s/>to<text:s/>the<text:s/>field<text:s/>to<text:s/>see<text:s/>the<text:s/>project<text:s/>activities<text:s/>first-hand.</text:span><text:span text:style-name="T679_9"><text:s/>The<text:s/>SRO<text:s/>held<text:s/>regular<text:s/>leadership<text:s/>meetings<text:s/>with<text:s/>the<text:s/></text:span><text:span text:style-name="T679_10">lead<text:s/>implementing<text:s/>partners<text:s/>(</text:span><text:span text:style-name="T679_11">World<text:s/>Bank</text:span><text:span text:style-name="T679_12"><text:s/>and<text:s/>DPI)</text:span><text:span text:style-name="T679_13"><text:s/>as<text:s/>well<text:s/>as<text:s/>select<text:s/>downstream<text:s/>partners<text:s/>where<text:s/></text:span><text:span text:style-name="T679_14">was<text:s/>thought<text:s/>necessary</text:span><text:span text:style-name="T679_15">.</text:span></text:p>
      <text:p text:style-name="P680"/>
      <text:p text:style-name="P681"><text:span text:style-name="T681_1">The<text:s/>implementing<text:s/>partners<text:s/>on<text:s/>an<text:s/>Accountable<text:s/>Grant<text:s/>Agreement<text:s/>with<text:s/>the<text:s/>FCDO<text:s/></text:span><text:span text:style-name="T681_2">submitted<text:s/></text:span><text:span text:style-name="T681_3">quarterly<text:s/></text:span><text:span text:style-name="T681_4">narrative<text:s/>and<text:s/>financial<text:s/>reports<text:s/>to<text:s/>FCDO,<text:s/>while<text:s/></text:span><text:span text:style-name="T681_5">the<text:s/>lead<text:s/>partners<text:s/>–<text:s/></text:span><text:span text:style-name="T681_6">the<text:s/>World<text:s/>Bank<text:s/>and<text:s/>DPI<text:s/></text:span><text:span text:style-name="T681_7">shared<text:s/></text:span><text:span text:style-name="T681_8">annual<text:s/>self-assessment</text:span><text:span text:style-name="T681_9">s</text:span><text:span text:style-name="T681_10"><text:s/>before<text:s/>the<text:s/>Annual<text:s/>Review.<text:s/>These<text:s/>reporting<text:s/>mechanisms,<text:s/>combined<text:s/>with<text:s/>regular<text:s/>engagement<text:s/>between<text:s/>FCDO<text:s/>and<text:s/>implementing<text:s/>partners</text:span><text:span text:style-name="T681_11"><text:s/>(as<text:s/>above)</text:span><text:span text:style-name="T681_12"><text:s/>provided<text:s/>sufficient<text:s/>evidence<text:s/>to<text:s/>assess<text:s/>progress<text:s/>against<text:s/>planned<text:s/>outputs<text:s/>and<text:s/>outcomes.</text:span></text:p>
      <text:p text:style-name="P682"/>
      <text:p text:style-name="P683"><text:span text:style-name="T683_1">The<text:s/>programme<text:s/>team<text:s/>commissioned<text:s/>one<text:s/>external<text:s/>evaluation<text:s/>-<text:s/>a</text:span><text:span text:style-name="T683_2">n<text:s/>End-of-Term<text:s/>Review<text:s/>of<text:s/>Pillar<text:s/>2<text:s/></text:span><text:span text:style-name="T683_3">in<text:s/>Tajikistan</text:span><text:span text:style-name="T683_4">,</text:span><text:span text:style-name="T683_5"><text:note text:note-class="footnote"><text:note-citation/><text:note-body><text:p text:style-name="P684"><text:span text:style-name="T684_1"><text:s/>Pillar<text:s/>2<text:s/>in<text:s/>Tajikistan<text:s/>was<text:s/>delivered<text:s/>by<text:s/>Acted.<text:s/>Delivery<text:s/>ended<text:s/>in<text:s/>October<text:s/>2025.</text:span></text:p></text:note-body></text:note></text:span><text:span text:style-name="T684_2"><text:s/></text:span><text:span text:style-name="T684_3">which<text:s/></text:span><text:span text:style-name="T684_4">assess</text:span><text:span text:style-name="T684_5">ed</text:span><text:span text:style-name="T684_6"><text:s/>progress,<text:s/>results<text:s/>and<text:s/>lessons<text:s/>from<text:s/>support<text:s/>to<text:s/>strengthening<text:s/>transparency<text:s/>and<text:s/>accountability<text:s/>in<text:s/>economic<text:s/>policymaking<text:s/>in<text:s/>Tajikistan.</text:span><text:span text:style-name="T684_7"><text:s/></text:span><text:span text:style-name="T684_8">In<text:s/>FY</text:span><text:span text:style-name="T684_9"><text:s/>20</text:span><text:span text:style-name="T684_10">26/27,<text:s/></text:span><text:span text:style-name="T684_11">the<text:s/>programme<text:s/>team<text:s/></text:span><text:span text:style-name="T684_12">plans<text:s/>to<text:s/></text:span><text:span text:style-name="T684_13">evaluate<text:s/></text:span><text:span text:style-name="T684_14">the<text:s/>media<text:s/></text:span><text:span text:style-name="T684_15">sub-</text:span><text:span text:style-name="T684_16">component</text:span><text:span text:style-name="T684_17">.</text:span><text:span text:style-name="T684_18"><text:s/></text:span><text:span text:style-name="T684_19">The<text:s/>World<text:s/>Bank<text:s/>and<text:s/>DPI<text:s/></text:span><text:span text:style-name="T684_20">handled<text:s/>evaluations<text:s/>differently.<text:s/></text:span><text:span text:style-name="T684_21">For<text:s/>instance,<text:s/></text:span><text:span text:style-name="T684_22">DPI<text:s/>leveraged<text:s/>the<text:s/>Kyrgyz<text:s/>M</text:span><text:span text:style-name="T684_23">inistry<text:s/>of<text:s/>Economy<text:s/>and<text:s/>Commerce<text:s/>to<text:s/></text:span><text:span text:style-name="T684_24">assess<text:s/>how</text:span><text:span text:style-name="T684_25"><text:s/>comfortable<text:s/></text:span><text:span text:style-name="T684_26">local<text:s/>governments<text:s/>were<text:s/>using<text:s/>the<text:s/>new<text:s/>methodologies<text:s/>to<text:s/>design<text:s/>socio-economic<text:s/>development<text:s/>plans.<text:s/></text:span><text:span text:style-name="T684_27">The<text:s/>World<text:s/>Bank<text:s/>team<text:s/>managing<text:s/>the<text:s/>business<text:s/>licensing<text:s/>work<text:s/>stream<text:s/>in<text:s/>Kyrgyzstan<text:s/>conducted<text:s/></text:span><text:span text:style-name="T684_28">a<text:s/></text:span><text:span text:style-name="T684_29">light-touch<text:s/></text:span><text:span text:style-name="T684_30">assessment<text:s/>of<text:s/>how<text:s/>the<text:s/></text:span><text:span text:style-name="T684_31">host<text:s/>government‘s<text:s/></text:span><text:span text:style-name="T684_32"><text:a xlink:type="simple" xlink:href="https://nisi.gov.kg/en/news/russkij-regulyatornaya-gilotina-sokrashhenie-barerov-dlya-biznesa-v-kyrgyzstane-na-45/"><text:span text:style-name="T684_33">”Regulatory<text:s/>Guillotine“</text:span></text:a></text:span><text:span text:style-name="T684_34"><text:s/>reform<text:s/></text:span><text:span text:style-name="T684_35">has<text:s/>translated<text:s/></text:span><text:span text:style-name="T684_36">into<text:s/>real<text:s/>change</text:span><text:span text:style-name="T684_37">s</text:span><text:span text:style-name="T684_38"><text:s/>for<text:s/>businesses</text:span><text:span text:style-name="T684_39">.</text:span><text:span text:style-name="T684_40"><text:note text:note-class="footnote"><text:note-citation/><text:note-body><text:p text:style-name="P685"><text:span text:style-name="T685_1"><text:s/></text:span><text:span text:style-name="T685_2">A<text:s/>compliance<text:s/>cost<text:s/>analysis<text:s/>of<text:s/>three<text:s/>permitting<text:s/>documents<text:s/>(e.g.<text:s/>border<text:s/>zone<text:s/>entry<text:s/>permits<text:s/>for<text:s/>tourists)<text:s/>revealed<text:s/>that<text:s/>full<text:s/>implementation<text:s/>of<text:s/>the<text:s/>reform<text:s/>could<text:s/>save<text:s/>Kyrgyz<text:s/>businesses<text:s/>nearly<text:s/>$9<text:s/>million<text:s/>annually<text:s/>through<text:s/>reductions<text:s/>in<text:s/>fees,<text:s/>consultant<text:s/>costs,<text:s/>and<text:s/>the<text:s/>hours<text:s/>businesses<text:s/>spend<text:s/>navigating<text:s/>bureaucracy.</text:span></text:p></text:note-body></text:note></text:span></text:p>
      <text:p text:style-name="P686"><text:span text:style-name="T686_1"><text:s/></text:span></text:p>
      <text:p text:style-name="P687"><text:span text:style-name="T687_1">Learning<text:s text:c="2"/></text:span></text:p>
      <text:p text:style-name="P688"><text:span text:style-name="T688_1">Lessons<text:s/>learned<text:s/>from<text:s/>the<text:s/>delivery<text:s/>and<text:s/>thematic<text:s/>work<text:s/>streams<text:s/>were<text:s/>captured<text:s/>in<text:s/>various<text:s/>ways.<text:s/>All<text:s/>implementing<text:s/>partners<text:s/>integrated<text:s/>the<text:s/>lessons<text:s/>learnt<text:s/>in<text:s/>quarterly<text:s/>progress<text:s/>reports.<text:s/>The<text:s/>W</text:span><text:span text:style-name="T688_2">orld<text:s/>Bank<text:s/></text:span><text:span text:style-name="T688_3">and<text:s/>DPI<text:s/>also<text:s/>recorded<text:s/>learning<text:s/>in<text:s/>the<text:s/>self-assessment<text:s/>reports<text:s/>prepared<text:s/>for<text:s/>the<text:s/>A</text:span><text:span text:style-name="T688_4">nnual<text:s/>Review</text:span><text:span text:style-name="T688_5">.</text:span><text:span text:style-name="T688_6"><text:s/></text:span><text:span text:style-name="T688_7">Both<text:s/>partners<text:s/>used<text:s/>internal<text:s/>platforms<text:s/>and<text:s/>practices<text:s/>to<text:s/>reflect<text:s/>on<text:s/>the<text:s/>lessons<text:s/>learnt,<text:s/>e.g.<text:s/></text:span><text:span text:style-name="T688_8">brownbag<text:s/></text:span><text:span text:style-name="T688_9">lunch<text:s/>and<text:s/>learns</text:span><text:span text:style-name="T688_10"><text:s/>(World<text:s/>Bank)</text:span><text:span text:style-name="T688_11">,<text:s/></text:span><text:span text:style-name="T688_12">discussions<text:s/>at<text:s/>the<text:s/>Board<text:s/>meetings<text:s/>(DPI).<text:s/>The<text:s/>learnings<text:s/>got<text:s/>sometimes<text:s/>shared<text:s/>with<text:s/>the<text:s/>public<text:s/>via<text:s/>blogs<text:s/>(</text:span><text:span text:style-name="T688_13">W</text:span><text:span text:style-name="T688_14">orld</text:span><text:span text:style-name="T688_15"><text:s/>Bank</text:span><text:span text:style-name="T688_16">)<text:s/>and<text:s/>periodicals,<text:s/>e.g.<text:s/></text:span><text:span text:style-name="T688_17"><text:a xlink:type="simple" xlink:href="https://dpi.kg/ru/library/journal/"><text:span text:style-name="T688_18">Municipality</text:span></text:a></text:span><text:span text:style-name="T688_19"><text:s/></text:span><text:span text:style-name="T688_20">journal<text:s/></text:span><text:span text:style-name="T688_21">(DPI).</text:span><text:span text:style-name="T688_22"><text:s/></text:span><text:span text:style-name="T688_23">For<text:s/></text:span><text:span text:style-name="T688_24">the<text:s/>FCDO</text:span><text:span text:style-name="T688_25"><text:s/>programme<text:s/></text:span><text:span text:style-name="T688_26">team,</text:span><text:span text:style-name="T688_27"><text:s/></text:span><text:span text:style-name="T688_28">the<text:s/>learning<text:s/>remained<text:s/>an<text:s/>iterative<text:s/>process,<text:s/>which<text:s/>informed<text:s/>the<text:s/>advice<text:s/>that<text:s/>went<text:s/>to<text:s/>the<text:s/></text:span><text:span text:style-name="T688_29">lead<text:s/>implementing<text:s/>partners,<text:s/>and<text:s/>decisions<text:s/>to<text:s/>adjust<text:s/>the<text:s/>scope<text:s/>of<text:s/>work.</text:span></text:p>
      <text:p text:style-name="P689"/>
      <text:p text:style-name="P690"/>
      <text:p text:style-name="P691"/>
      <text:p text:style-name="P692"/>
      <table:table table:style-name="Table17">
        <table:table-column table:style-name="Column83"/>
        <table:table-column table:style-name="Column84"/>
        <table:table-column table:style-name="Column85"/>
        <table:table-column table:style-name="Column86"/>
        <table:table-row table:style-name="Row81">
          <table:table-cell table:style-name="Cell306">
            <text:p text:style-name="P693"><text:span text:style-name="T693_1">Date<text:s/>of<text:s/>last<text:s/>narrative<text:s/>financial<text:s/>report</text:span></text:p>
          </table:table-cell>
          <table:table-cell table:style-name="Cell307">
            <text:p text:style-name="P694"><text:span text:style-name="T694_1">World<text:s/>Bank<text:s/>–<text:s/>June<text:s/>2026</text:span></text:p>
            <text:p text:style-name="P695"><text:span text:style-name="T695_1">ACTED<text:s/>–<text:s/>April<text:s/>2026</text:span></text:p>
            <text:p text:style-name="P696"><text:span text:style-name="T696_1">DPI<text:s/>–<text:s/>July<text:s/>2026</text:span></text:p>
          </table:table-cell>
          <table:table-cell table:style-name="Cell308">
            <text:p text:style-name="P697"><text:span text:style-name="T697_1">Date<text:s/>of<text:s/>last<text:s/>audited<text:s/>annual<text:s/>statement</text:span></text:p>
          </table:table-cell>
          <table:table-cell table:style-name="Cell309">
            <text:p text:style-name="P698"><text:span text:style-name="T698_1">World<text:s/>Bank<text:s/>–<text:s/>September<text:s/>2025</text:span></text:p>
            <text:p text:style-name="P699"><text:span text:style-name="T699_1">ACTED<text:s/>–<text:s/>September<text:s/>2025</text:span></text:p>
            <text:p text:style-name="P700"><text:span text:style-name="T700_1">DPI<text:s/>–<text:s/>January<text:s/>2026</text:span></text:p>
          </table:table-cell>
        </table:table-row>
      </table:table>
      <text:p text:style-name="P701"/>
      <text:p text:style-name="P702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Symbol" svg:font-family="Symbol" style:font-pitch="variable" style:font-family-generic="roman" style:font-charset="x-symbol"/>
    <style:font-face style:name="Times New Roman" svg:font-family="Times New Roman" style:font-pitch="variable" style:font-family-generic="roman"/>
    <style:font-face style:name="Courier New" svg:font-family="Courier New" style:font-pitch="fixed" style:font-family-generic="modern"/>
    <style:font-face style:name="Wingdings" svg:font-family="Wingdings" style:font-pitch="variable" style:font-charset="x-symbol"/>
    <style:font-face style:name="Arial" svg:font-family="Arial" style:font-pitch="variable" style:font-family-generic="swiss"/>
    <style:font-face style:name="Calibri" svg:font-family="Calibri" style:font-pitch="variable" style:font-family-generic="swiss"/>
    <style:font-face style:name="Segoe UI" svg:font-family="Segoe UI" style:font-pitch="variable" style:font-family-generic="swiss"/>
    <style:font-face style:name="Calibri Light" svg:font-family="Calibri Light" style:font-pitch="variable" style:font-family-generic="swiss"/>
  </office:font-face-decls>
  <office:styles>
    <style:default-style style:family="paragraph">
      <style:paragraph-properties fo:line-height="108%" fo:orphans="2" fo:widows="2" style:tab-stop-distance="1.27cm"/>
      <style:text-properties style:use-window-font-color="true" style:font-name="Calibri" fo:font-size="11pt" style:font-name-asian="Calibri" style:font-size-asian="11pt" style:font-name-complex="Times New Roman" style:font-size-complex="11pt" fo:language="en" fo:language-asian="en" fo:language-complex="ar" fo:country="GB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fo:line-height="100%" fo:margin-bottom="0cm" fo:orphans="2" fo:widows="2"/>
      <style:text-properties style:font-name="Arial" fo:font-size="12pt" style:font-name-asian="Times New Roman" style:font-size-asian="12pt" style:font-name-complex="Times New Roman" style:font-size-complex="12pt"/>
    </style:style>
    <style:style style:name="Heading_20_2" style:display-name="Heading 2" style:family="paragraph" style:parent-style-name="Normal" style:default-outline-level="2">
      <style:paragraph-properties fo:margin-top="0.423cm"/>
      <style:text-properties fo:font-style="italic" style:font-style-asian="italic" fo:font-size="14pt" style:font-size-asian="14pt" style:font-size-complex="14pt" fo:font-weight="bold" style:font-weight-asian="bold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paragraph-properties fo:line-height="108%" fo:margin-bottom="0.282cm"/>
      <style:text-properties fo:font-size="11pt" style:font-size-asian="11pt" style:font-size-complex="11pt"/>
    </style:style>
    <style:style style:name="Balloon_20_Text" style:display-name="Balloon Text" style:family="paragraph" style:parent-style-name="Normal">
      <style:text-properties style:font-name="Segoe UI" fo:font-size="9pt" style:font-size-asian="9pt" style:font-name-complex="Segoe UI" style:font-size-complex="9pt"/>
    </style:style>
    <style:style style:name="Balloon_20_Text_20_Char" style:display-name="Balloon Text Char" style:family="text" style:parent-style-name="Default_20_Paragraph_20_Font">
      <style:text-properties style:font-name="Segoe UI" fo:font-size="9pt" style:font-name-asian="Times New Roman" style:font-size-asian="9pt" style:font-name-complex="Segoe UI" style:font-size-complex="9pt"/>
    </style:style>
    <style:style style:name="List_20_Paragraph" style:display-name="List Paragraph" style:family="paragraph" style:parent-style-name="Normal">
      <style:paragraph-properties fo:margin-bottom="0.423cm" fo:margin-left="1.27cm"/>
      <style:text-properties style:font-size-complex="10pt" fo:language-asian="en" fo:country-asian="GB"/>
    </style:style>
    <style:style style:name="List_20_Paragraph_20_Char" style:display-name="List Paragraph Char" style:family="text" style:parent-style-name="Default_20_Paragraph_20_Font">
      <style:text-properties style:font-name="Arial" fo:font-size="12pt" style:font-name-asian="Times New Roman" style:font-size-asian="12pt" style:font-name-complex="Times New Roman" style:font-size-complex="10pt" fo:language-asian="en" fo:country-asian="GB"/>
    </style:style>
    <style:style style:name="Heading_20_2_20_Char" style:display-name="Heading 2 Char" style:family="text" style:parent-style-name="Default_20_Paragraph_20_Font">
      <style:text-properties fo:font-style="italic" style:font-style-asian="italic" style:font-name="Arial" fo:font-size="14pt" style:font-name-asian="Times New Roman" style:font-size-asian="14pt" style:font-name-complex="Times New Roman" style:font-size-complex="14pt" fo:font-weight="bold" style:font-weight-asian="bold" style:letter-kerning="true"/>
    </style:style>
    <style:style style:name="Internet_20_link" style:display-name="Internet link" style:family="text" style:parent-style-name="Default_20_Paragraph_20_Font">
      <style:text-properties fo:color="#0563c1" style:text-underline-style="solid" style:text-underline-color="font-color"/>
    </style:style>
    <style:style style:name="Header" style:family="paragraph" style:parent-style-name="Normal">
      <style:paragraph-properties>
        <style:tab-stops>
          <style:tab-stop style:type="center" style:leader-style="none" style:position="7.96cm"/>
          <style:tab-stop style:type="right" style:leader-style="none" style:position="15.921cm"/>
        </style:tab-stops>
      </style:paragraph-properties>
    </style:style>
    <style:style style:name="Header_20_Char" style:display-name="Header Char" style:family="text" style:parent-style-name="Default_20_Paragraph_20_Font">
      <style:text-properties style:font-name="Arial" fo:font-size="12pt" style:font-name-asian="Times New Roman" style:font-size-asian="12pt" style:font-name-complex="Times New Roman" style:font-size-complex="12pt"/>
    </style:style>
    <style:style style:name="Footer" style:family="paragraph" style:parent-style-name="Normal">
      <style:paragraph-properties>
        <style:tab-stops>
          <style:tab-stop style:type="center" style:leader-style="none" style:position="7.96cm"/>
          <style:tab-stop style:type="right" style:leader-style="none" style:position="15.921cm"/>
        </style:tab-stops>
      </style:paragraph-properties>
    </style:style>
    <style:style style:name="Footer_20_Char" style:display-name="Footer Char" style:family="text" style:parent-style-name="Default_20_Paragraph_20_Font">
      <style:text-properties style:font-name="Arial" fo:font-size="12pt" style:font-name-asian="Times New Roman" style:font-size-asian="12pt" style:font-name-complex="Times New Roman" style:font-size-complex="12pt"/>
    </style:style>
    <style:style style:name="Unresolved_20_Mention" style:display-name="Unresolved Mention" style:family="text" style:parent-style-name="Default_20_Paragraph_20_Font">
      <style:text-properties fo:background-color="#e1dfdd" fo:color="#605e5c"/>
    </style:style>
    <style:style style:name="Annotation_20_reference" style:display-name="Annotation reference" style:family="text" style:parent-style-name="Default_20_Paragraph_20_Font">
      <style:text-properties fo:font-size="8pt" style:font-size-asian="8pt" style:font-size-complex="8pt"/>
    </style:style>
    <style:style style:name="Annotation_20_text" style:display-name="Annotation text" style:family="paragraph" style:parent-style-name="Normal">
      <style:text-properties fo:font-size="10pt" style:font-size-asian="10pt" style:font-size-complex="10pt"/>
    </style:style>
    <style:style style:name="Comment_20_Text_20_Char" style:display-name="Comment Text Char" style:family="text" style:parent-style-name="Default_20_Paragraph_20_Font">
      <style:text-properties style:font-name="Arial" fo:font-size="10pt" style:font-name-asian="Times New Roman" style:font-size-asian="10pt" style:font-name-complex="Times New Roman" style:font-size-complex="10pt"/>
    </style:style>
    <style:style style:name="Annotation_20_subject" style:display-name="Annotation subject" style:family="paragraph" style:parent-style-name="Annotation_20_text">
      <style:text-properties fo:font-weight="bold" style:font-weight-asian="bold" style:font-weight-complex="bold"/>
    </style:style>
    <style:style style:name="Comment_20_Subject_20_Char" style:display-name="Comment Subject Char" style:family="text" style:parent-style-name="Comment_20_Text_20_Char">
      <style:text-properties style:font-name="Arial" fo:font-size="10pt" style:font-name-asian="Times New Roman" style:font-size-asian="10pt" style:font-name-complex="Times New Roman" style:font-size-complex="10pt" fo:font-weight="bold" style:font-weight-asian="bold" style:font-weight-complex="bold"/>
    </style:style>
    <style:style style:name="FollowedHyperlink" style:family="text" style:parent-style-name="Default_20_Paragraph_20_Font">
      <style:text-properties fo:color="#954f72" style:text-underline-style="solid" style:text-underline-color="font-color"/>
    </style:style>
    <style:style style:name="Smart_20_Link" style:display-name="Smart Link" style:family="text" style:parent-style-name="Default_20_Paragraph_20_Font">
      <style:text-properties fo:background-color="#f3f2f1" fo:color="#0000ff" style:text-underline-style="solid" style:text-underline-color="font-color"/>
    </style:style>
    <style:style style:name="Footnote_20_text" style:display-name="Footnote text" style:family="paragraph" style:parent-style-name="Normal">
      <style:text-properties fo:font-size="10pt" style:font-size-asian="10pt" style:font-size-complex="10pt"/>
    </style:style>
    <style:style style:name="Footnote_20_reference" style:display-name="Footnote reference" style:family="text" style:parent-style-name="Default_20_Paragraph_20_Font">
      <style:text-properties style:text-position="super 58%"/>
    </style:style>
    <style:style style:name="Revision" style:family="paragraph">
      <style:paragraph-properties fo:line-height="100%" fo:margin-bottom="0cm"/>
      <style:text-properties style:font-name="Arial" fo:font-size="12pt" style:font-name-asian="Times New Roman" style:font-size-asian="12pt" style:font-name-complex="Times New Roman" style:font-size-complex="12pt"/>
    </style:style>
    <text:list-style style:name="LS1">
      <text:list-level-style-number style:num-format="1" text:style-name="List1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1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1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1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1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1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1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1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1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2Level0" style:family="text">
      <style:text-properties style:font-name="Symbol"/>
    </style:style>
    <style:style style:name="List2Level1" style:family="text">
      <style:text-properties style:font-name="Courier New"/>
    </style:style>
    <style:style style:name="List2Level2" style:family="text">
      <style:text-properties style:font-name="Wingdings"/>
    </style:style>
    <style:style style:name="List2Level3" style:family="text">
      <style:text-properties style:font-name="Symbol"/>
    </style:style>
    <style:style style:name="List2Level4" style:family="text">
      <style:text-properties style:font-name="Courier New"/>
    </style:style>
    <style:style style:name="List2Level5" style:family="text">
      <style:text-properties style:font-name="Wingdings"/>
    </style:style>
    <style:style style:name="List2Level6" style:family="text">
      <style:text-properties style:font-name="Symbol"/>
    </style:style>
    <style:style style:name="List2Level7" style:family="text">
      <style:text-properties style:font-name="Courier New"/>
    </style:style>
    <style:style style:name="List2Level8" style:family="text">
      <style:text-properties style:font-name="Wingdings"/>
    </style:style>
    <text:list-style style:name="LS2">
      <text:list-level-style-bullet text:bullet-char="·" text:style-name="List2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2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2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2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2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2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2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2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2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text:list-style style:name="LS3">
      <text:list-level-style-number style:num-format="1" text:style-name="List3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3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3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3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3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3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3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3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3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4Level0" style:family="text">
      <style:text-properties style:font-name="Symbol"/>
    </style:style>
    <style:style style:name="List4Level1" style:family="text">
      <style:text-properties style:font-name="Courier New"/>
    </style:style>
    <style:style style:name="List4Level2" style:family="text">
      <style:text-properties style:font-name="Wingdings"/>
    </style:style>
    <style:style style:name="List4Level3" style:family="text">
      <style:text-properties style:font-name="Symbol"/>
    </style:style>
    <style:style style:name="List4Level4" style:family="text">
      <style:text-properties style:font-name="Courier New"/>
    </style:style>
    <style:style style:name="List4Level5" style:family="text">
      <style:text-properties style:font-name="Wingdings"/>
    </style:style>
    <style:style style:name="List4Level6" style:family="text">
      <style:text-properties style:font-name="Symbol"/>
    </style:style>
    <style:style style:name="List4Level7" style:family="text">
      <style:text-properties style:font-name="Courier New"/>
    </style:style>
    <style:style style:name="List4Level8" style:family="text">
      <style:text-properties style:font-name="Wingdings"/>
    </style:style>
    <text:list-style style:name="LS4">
      <text:list-level-style-bullet text:bullet-char="" text:style-name="List4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4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4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4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4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4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4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4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4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5Level0" style:family="text">
      <style:text-properties style:font-name="Symbol"/>
    </style:style>
    <style:style style:name="List5Level1" style:family="text">
      <style:text-properties style:font-name="Courier New"/>
    </style:style>
    <style:style style:name="List5Level2" style:family="text">
      <style:text-properties style:font-name="Wingdings"/>
    </style:style>
    <style:style style:name="List5Level3" style:family="text">
      <style:text-properties style:font-name="Symbol"/>
    </style:style>
    <style:style style:name="List5Level4" style:family="text">
      <style:text-properties style:font-name="Courier New"/>
    </style:style>
    <style:style style:name="List5Level5" style:family="text">
      <style:text-properties style:font-name="Wingdings"/>
    </style:style>
    <style:style style:name="List5Level6" style:family="text">
      <style:text-properties style:font-name="Symbol"/>
    </style:style>
    <style:style style:name="List5Level7" style:family="text">
      <style:text-properties style:font-name="Courier New"/>
    </style:style>
    <style:style style:name="List5Level8" style:family="text">
      <style:text-properties style:font-name="Wingdings"/>
    </style:style>
    <text:list-style style:name="LS5">
      <text:list-level-style-bullet text:bullet-char="·" text:style-name="List5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5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5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5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5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5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5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5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5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6Level0" style:family="text">
      <style:text-properties style:font-name="Symbol"/>
    </style:style>
    <style:style style:name="List6Level1" style:family="text">
      <style:text-properties style:font-name="Courier New"/>
    </style:style>
    <style:style style:name="List6Level2" style:family="text">
      <style:text-properties style:font-name="Wingdings"/>
    </style:style>
    <style:style style:name="List6Level3" style:family="text">
      <style:text-properties style:font-name="Symbol"/>
    </style:style>
    <style:style style:name="List6Level4" style:family="text">
      <style:text-properties style:font-name="Courier New"/>
    </style:style>
    <style:style style:name="List6Level5" style:family="text">
      <style:text-properties style:font-name="Wingdings"/>
    </style:style>
    <style:style style:name="List6Level6" style:family="text">
      <style:text-properties style:font-name="Symbol"/>
    </style:style>
    <style:style style:name="List6Level7" style:family="text">
      <style:text-properties style:font-name="Courier New"/>
    </style:style>
    <style:style style:name="List6Level8" style:family="text">
      <style:text-properties style:font-name="Wingdings"/>
    </style:style>
    <text:list-style style:name="LS6">
      <text:list-level-style-bullet text:bullet-char="" text:style-name="List6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6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6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6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6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6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6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6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6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7Level0" style:family="text">
      <style:text-properties style:font-name="Symbol"/>
    </style:style>
    <style:style style:name="List7Level1" style:family="text">
      <style:text-properties style:font-name="Courier New" style:font-name-complex="Courier New"/>
    </style:style>
    <style:style style:name="List7Level2" style:family="text">
      <style:text-properties style:font-name="Wingdings"/>
    </style:style>
    <style:style style:name="List7Level3" style:family="text">
      <style:text-properties style:font-name="Symbol"/>
    </style:style>
    <style:style style:name="List7Level4" style:family="text">
      <style:text-properties style:font-name="Courier New" style:font-name-complex="Courier New"/>
    </style:style>
    <style:style style:name="List7Level5" style:family="text">
      <style:text-properties style:font-name="Wingdings"/>
    </style:style>
    <style:style style:name="List7Level6" style:family="text">
      <style:text-properties style:font-name="Symbol"/>
    </style:style>
    <style:style style:name="List7Level7" style:family="text">
      <style:text-properties style:font-name="Courier New" style:font-name-complex="Courier New"/>
    </style:style>
    <style:style style:name="List7Level8" style:family="text">
      <style:text-properties style:font-name="Wingdings"/>
    </style:style>
    <text:list-style style:name="LS7">
      <text:list-level-style-bullet text:bullet-char="" text:style-name="List7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7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7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7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7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7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7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7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7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8Level0" style:family="text">
      <style:text-properties style:font-name="Symbol"/>
    </style:style>
    <style:style style:name="List8Level1" style:family="text">
      <style:text-properties style:font-name="Courier New" style:font-name-complex="Courier New"/>
    </style:style>
    <style:style style:name="List8Level2" style:family="text">
      <style:text-properties style:font-name="Wingdings"/>
    </style:style>
    <style:style style:name="List8Level3" style:family="text">
      <style:text-properties style:font-name="Symbol"/>
    </style:style>
    <style:style style:name="List8Level4" style:family="text">
      <style:text-properties style:font-name="Courier New" style:font-name-complex="Courier New"/>
    </style:style>
    <style:style style:name="List8Level5" style:family="text">
      <style:text-properties style:font-name="Wingdings"/>
    </style:style>
    <style:style style:name="List8Level6" style:family="text">
      <style:text-properties style:font-name="Symbol"/>
    </style:style>
    <style:style style:name="List8Level7" style:family="text">
      <style:text-properties style:font-name="Courier New" style:font-name-complex="Courier New"/>
    </style:style>
    <style:style style:name="List8Level8" style:family="text">
      <style:text-properties style:font-name="Wingdings"/>
    </style:style>
    <text:list-style style:name="LS8">
      <text:list-level-style-bullet text:bullet-char="" text:style-name="List8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8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8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8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8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8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8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8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8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9Level0" style:family="text">
      <style:text-properties style:font-name="Symbol"/>
    </style:style>
    <style:style style:name="List9Level1" style:family="text">
      <style:text-properties style:font-name="Courier New" style:font-name-complex="Courier New"/>
    </style:style>
    <style:style style:name="List9Level2" style:family="text">
      <style:text-properties style:font-name="Wingdings"/>
    </style:style>
    <style:style style:name="List9Level3" style:family="text">
      <style:text-properties style:font-name="Symbol"/>
    </style:style>
    <style:style style:name="List9Level4" style:family="text">
      <style:text-properties style:font-name="Courier New" style:font-name-complex="Courier New"/>
    </style:style>
    <style:style style:name="List9Level5" style:family="text">
      <style:text-properties style:font-name="Wingdings"/>
    </style:style>
    <style:style style:name="List9Level6" style:family="text">
      <style:text-properties style:font-name="Symbol"/>
    </style:style>
    <style:style style:name="List9Level7" style:family="text">
      <style:text-properties style:font-name="Courier New" style:font-name-complex="Courier New"/>
    </style:style>
    <style:style style:name="List9Level8" style:family="text">
      <style:text-properties style:font-name="Wingdings"/>
    </style:style>
    <text:list-style style:name="LS9">
      <text:list-level-style-bullet text:bullet-char="" text:style-name="List9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9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9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9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9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9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9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9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9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0Level0" style:family="text">
      <style:text-properties style:font-name="Symbol"/>
    </style:style>
    <style:style style:name="List10Level1" style:family="text">
      <style:text-properties style:font-name="Courier New" style:font-name-complex="Courier New"/>
    </style:style>
    <style:style style:name="List10Level2" style:family="text">
      <style:text-properties style:font-name="Wingdings"/>
    </style:style>
    <style:style style:name="List10Level3" style:family="text">
      <style:text-properties style:font-name="Symbol"/>
    </style:style>
    <style:style style:name="List10Level4" style:family="text">
      <style:text-properties style:font-name="Courier New" style:font-name-complex="Courier New"/>
    </style:style>
    <style:style style:name="List10Level5" style:family="text">
      <style:text-properties style:font-name="Wingdings"/>
    </style:style>
    <style:style style:name="List10Level6" style:family="text">
      <style:text-properties style:font-name="Symbol"/>
    </style:style>
    <style:style style:name="List10Level7" style:family="text">
      <style:text-properties style:font-name="Courier New" style:font-name-complex="Courier New"/>
    </style:style>
    <style:style style:name="List10Level8" style:family="text">
      <style:text-properties style:font-name="Wingdings"/>
    </style:style>
    <text:list-style style:name="LS10">
      <text:list-level-style-bullet text:bullet-char="" text:style-name="List10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10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0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0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0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0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0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0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0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1Level0" style:family="text">
      <style:text-properties style:font-name="Symbol"/>
    </style:style>
    <style:style style:name="List11Level1" style:family="text">
      <style:text-properties style:font-name="Courier New" style:font-name-complex="Courier New"/>
    </style:style>
    <style:style style:name="List11Level2" style:family="text">
      <style:text-properties style:font-name="Wingdings"/>
    </style:style>
    <style:style style:name="List11Level3" style:family="text">
      <style:text-properties style:font-name="Symbol"/>
    </style:style>
    <style:style style:name="List11Level4" style:family="text">
      <style:text-properties style:font-name="Courier New" style:font-name-complex="Courier New"/>
    </style:style>
    <style:style style:name="List11Level5" style:family="text">
      <style:text-properties style:font-name="Wingdings"/>
    </style:style>
    <style:style style:name="List11Level6" style:family="text">
      <style:text-properties style:font-name="Symbol"/>
    </style:style>
    <style:style style:name="List11Level7" style:family="text">
      <style:text-properties style:font-name="Courier New" style:font-name-complex="Courier New"/>
    </style:style>
    <style:style style:name="List11Level8" style:family="text">
      <style:text-properties style:font-name="Wingdings"/>
    </style:style>
    <text:list-style style:name="LS11">
      <text:list-level-style-bullet text:bullet-char="" text:style-name="List11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11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1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1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1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1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1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1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1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2Level0" style:family="text">
      <style:text-properties style:font-name="Symbol"/>
    </style:style>
    <style:style style:name="List12Level1" style:family="text">
      <style:text-properties style:font-name="Symbol"/>
    </style:style>
    <style:style style:name="List12Level2" style:family="text">
      <style:text-properties style:font-name="Wingdings"/>
    </style:style>
    <style:style style:name="List12Level3" style:family="text">
      <style:text-properties style:font-name="Symbol"/>
    </style:style>
    <style:style style:name="List12Level4" style:family="text">
      <style:text-properties style:font-name="Courier New" style:font-name-complex="Courier New"/>
    </style:style>
    <style:style style:name="List12Level5" style:family="text">
      <style:text-properties style:font-name="Wingdings"/>
    </style:style>
    <style:style style:name="List12Level6" style:family="text">
      <style:text-properties style:font-name="Symbol"/>
    </style:style>
    <style:style style:name="List12Level7" style:family="text">
      <style:text-properties style:font-name="Courier New" style:font-name-complex="Courier New"/>
    </style:style>
    <style:style style:name="List12Level8" style:family="text">
      <style:text-properties style:font-name="Wingdings"/>
    </style:style>
    <text:list-style style:name="LS12">
      <text:list-level-style-bullet text:bullet-char="" text:style-name="List12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" text:style-name="List12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  <text:list-level-style-bullet text:bullet-char="" text:style-name="List12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2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2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2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2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2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2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3Level0" style:family="text">
      <style:text-properties style:font-name="Symbol"/>
    </style:style>
    <style:style style:name="List13Level1" style:family="text">
      <style:text-properties style:font-name="Courier New" style:font-name-complex="Courier New"/>
    </style:style>
    <style:style style:name="List13Level2" style:family="text">
      <style:text-properties style:font-name="Wingdings"/>
    </style:style>
    <style:style style:name="List13Level3" style:family="text">
      <style:text-properties style:font-name="Symbol"/>
    </style:style>
    <style:style style:name="List13Level4" style:family="text">
      <style:text-properties style:font-name="Courier New" style:font-name-complex="Courier New"/>
    </style:style>
    <style:style style:name="List13Level5" style:family="text">
      <style:text-properties style:font-name="Wingdings"/>
    </style:style>
    <style:style style:name="List13Level6" style:family="text">
      <style:text-properties style:font-name="Symbol"/>
    </style:style>
    <style:style style:name="List13Level7" style:family="text">
      <style:text-properties style:font-name="Courier New" style:font-name-complex="Courier New"/>
    </style:style>
    <style:style style:name="List13Level8" style:family="text">
      <style:text-properties style:font-name="Wingdings"/>
    </style:style>
    <text:list-style style:name="LS13">
      <text:list-level-style-bullet text:bullet-char="" text:style-name="List13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13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3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3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3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3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3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3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3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4Level0" style:family="text">
      <style:text-properties style:font-name-complex="Times New Roman"/>
    </style:style>
    <style:style style:name="List14Level1" style:family="text">
      <style:text-properties style:font-name="Symbol"/>
    </style:style>
    <style:style style:name="List14Level2" style:family="text">
      <style:text-properties style:font-name-complex="Times New Roman"/>
    </style:style>
    <style:style style:name="List14Level3" style:family="text">
      <style:text-properties style:font-name-complex="Times New Roman"/>
    </style:style>
    <style:style style:name="List14Level4" style:family="text">
      <style:text-properties style:font-name-complex="Times New Roman"/>
    </style:style>
    <style:style style:name="List14Level5" style:family="text">
      <style:text-properties style:font-name-complex="Times New Roman"/>
    </style:style>
    <style:style style:name="List14Level6" style:family="text">
      <style:text-properties style:font-name-complex="Times New Roman"/>
    </style:style>
    <style:style style:name="List14Level7" style:family="text">
      <style:text-properties style:font-name-complex="Times New Roman"/>
    </style:style>
    <style:style style:name="List14Level8" style:family="text">
      <style:text-properties style:font-name-complex="Times New Roman"/>
    </style:style>
    <text:list-style style:name="LS14">
      <text:list-level-style-number style:num-format="1" text:style-name="List14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-complex="Times New Roman"/>
      </text:list-level-style-number>
      <text:list-level-style-bullet text:bullet-char="" text:style-name="List14Level1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Symbol"/>
      </text:list-level-style-bullet>
      <text:list-level-style-number style:num-format="i" text:style-name="List14Level2" style:num-suffix="." text:level="3">
        <style:list-level-properties text:min-label-width="3.175cm" text:min-label-distance="0.318cm" fo:text-align="end" text:list-level-position-and-space-mode="label-alignment">
          <style:list-level-label-alignment text:label-followed-by="listtab" fo:margin-left="3.175cm" fo:text-indent="-0.318cm"/>
        </style:list-level-properties>
        <style:text-properties style:font-name-complex="Times New Roman"/>
      </text:list-level-style-number>
      <text:list-level-style-number style:num-format="1" text:style-name="List14Level3" style:num-suffix=".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-complex="Times New Roman"/>
      </text:list-level-style-number>
      <text:list-level-style-number style:num-format="a" text:style-name="List14Level4" style:num-suffix=".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-complex="Times New Roman"/>
      </text:list-level-style-number>
      <text:list-level-style-number style:num-format="i" text:style-name="List14Level5" style:num-suffix="." text:level="6">
        <style:list-level-properties text:min-label-width="6.985cm" text:min-label-distance="0.318cm" fo:text-align="end" text:list-level-position-and-space-mode="label-alignment">
          <style:list-level-label-alignment text:label-followed-by="listtab" fo:margin-left="6.985cm" fo:text-indent="-0.318cm"/>
        </style:list-level-properties>
        <style:text-properties style:font-name-complex="Times New Roman"/>
      </text:list-level-style-number>
      <text:list-level-style-number style:num-format="1" text:style-name="List14Level6" style:num-suffix=".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-complex="Times New Roman"/>
      </text:list-level-style-number>
      <text:list-level-style-number style:num-format="a" text:style-name="List14Level7" style:num-suffix=".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-complex="Times New Roman"/>
      </text:list-level-style-number>
      <text:list-level-style-number style:num-format="i" text:style-name="List14Level8" style:num-suffix="." text:level="9">
        <style:list-level-properties text:min-label-width="10.795cm" text:min-label-distance="0.318cm" fo:text-align="end" text:list-level-position-and-space-mode="label-alignment">
          <style:list-level-label-alignment text:label-followed-by="listtab" fo:margin-left="10.795cm" fo:text-indent="-0.318cm"/>
        </style:list-level-properties>
        <style:text-properties style:font-name-complex="Times New Roman"/>
      </text:list-level-style-number>
    </text:list-style>
    <style:style style:name="List15Level0" style:family="text">
      <style:text-properties style:font-name-complex="Times New Roman"/>
    </style:style>
    <style:style style:name="List15Level1" style:family="text">
      <style:text-properties style:font-name="Symbol"/>
    </style:style>
    <style:style style:name="List15Level2" style:family="text">
      <style:text-properties style:font-name="Wingdings"/>
    </style:style>
    <style:style style:name="List15Level3" style:family="text">
      <style:text-properties style:font-name-complex="Times New Roman"/>
    </style:style>
    <style:style style:name="List15Level4" style:family="text">
      <style:text-properties style:font-name-complex="Times New Roman"/>
    </style:style>
    <style:style style:name="List15Level5" style:family="text">
      <style:text-properties style:font-name-complex="Times New Roman"/>
    </style:style>
    <style:style style:name="List15Level6" style:family="text">
      <style:text-properties style:font-name-complex="Times New Roman"/>
    </style:style>
    <style:style style:name="List15Level7" style:family="text">
      <style:text-properties style:font-name-complex="Times New Roman"/>
    </style:style>
    <style:style style:name="List15Level8" style:family="text">
      <style:text-properties style:font-name-complex="Times New Roman"/>
    </style:style>
    <text:list-style style:name="LS15">
      <text:list-level-style-number style:num-format="1" text:style-name="List15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-complex="Times New Roman"/>
      </text:list-level-style-number>
      <text:list-level-style-bullet text:bullet-char="" text:style-name="List15Level1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Symbol"/>
      </text:list-level-style-bullet>
      <text:list-level-style-bullet text:bullet-char="" text:style-name="List15Level2" text:level="3">
        <style:list-level-properties text:space-before="2.858cm" text:min-label-width="0.318cm" fo:text-align="start" text:list-level-position-and-space-mode="label-alignment">
          <style:list-level-label-alignment text:label-followed-by="listtab" fo:margin-left="3.175cm" fo:text-indent="-0.318cm"/>
        </style:list-level-properties>
        <style:text-properties style:font-name="Wingdings"/>
      </text:list-level-style-bullet>
      <text:list-level-style-number style:num-format="1" text:style-name="List15Level3" style:num-suffix=".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-complex="Times New Roman"/>
      </text:list-level-style-number>
      <text:list-level-style-number style:num-format="a" text:style-name="List15Level4" style:num-suffix=".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-complex="Times New Roman"/>
      </text:list-level-style-number>
      <text:list-level-style-number style:num-format="i" text:style-name="List15Level5" style:num-suffix="." text:level="6">
        <style:list-level-properties text:min-label-width="6.985cm" text:min-label-distance="0.318cm" fo:text-align="end" text:list-level-position-and-space-mode="label-alignment">
          <style:list-level-label-alignment text:label-followed-by="listtab" fo:margin-left="6.985cm" fo:text-indent="-0.318cm"/>
        </style:list-level-properties>
        <style:text-properties style:font-name-complex="Times New Roman"/>
      </text:list-level-style-number>
      <text:list-level-style-number style:num-format="1" text:style-name="List15Level6" style:num-suffix=".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-complex="Times New Roman"/>
      </text:list-level-style-number>
      <text:list-level-style-number style:num-format="a" text:style-name="List15Level7" style:num-suffix=".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-complex="Times New Roman"/>
      </text:list-level-style-number>
      <text:list-level-style-number style:num-format="i" text:style-name="List15Level8" style:num-suffix="." text:level="9">
        <style:list-level-properties text:min-label-width="10.795cm" text:min-label-distance="0.318cm" fo:text-align="end" text:list-level-position-and-space-mode="label-alignment">
          <style:list-level-label-alignment text:label-followed-by="listtab" fo:margin-left="10.795cm" fo:text-indent="-0.318cm"/>
        </style:list-level-properties>
        <style:text-properties style:font-name-complex="Times New Roman"/>
      </text:list-level-style-number>
    </text:list-style>
    <style:style style:name="List16Level0" style:family="text">
      <style:text-properties style:font-name="Symbol"/>
    </style:style>
    <style:style style:name="List16Level1" style:family="text">
      <style:text-properties style:font-name="Courier New" style:font-name-complex="Courier New"/>
    </style:style>
    <style:style style:name="List16Level2" style:family="text">
      <style:text-properties style:font-name="Wingdings"/>
    </style:style>
    <style:style style:name="List16Level3" style:family="text">
      <style:text-properties style:font-name="Symbol"/>
    </style:style>
    <style:style style:name="List16Level4" style:family="text">
      <style:text-properties style:font-name="Courier New" style:font-name-complex="Courier New"/>
    </style:style>
    <style:style style:name="List16Level5" style:family="text">
      <style:text-properties style:font-name="Wingdings"/>
    </style:style>
    <style:style style:name="List16Level6" style:family="text">
      <style:text-properties style:font-name="Symbol"/>
    </style:style>
    <style:style style:name="List16Level7" style:family="text">
      <style:text-properties style:font-name="Courier New" style:font-name-complex="Courier New"/>
    </style:style>
    <style:style style:name="List16Level8" style:family="text">
      <style:text-properties style:font-name="Wingdings"/>
    </style:style>
    <text:list-style style:name="LS16">
      <text:list-level-style-bullet text:bullet-char="" text:style-name="List16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16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6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6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6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6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6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6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6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7Level0" style:family="text">
      <style:text-properties style:font-name="Arial" style:font-name-asian="Times New Roman" style:font-name-complex="Arial"/>
    </style:style>
    <style:style style:name="List17Level1" style:family="text">
      <style:text-properties style:font-name="Courier New" style:font-name-complex="Courier New"/>
    </style:style>
    <style:style style:name="List17Level2" style:family="text">
      <style:text-properties style:font-name="Wingdings"/>
    </style:style>
    <style:style style:name="List17Level3" style:family="text">
      <style:text-properties style:font-name="Symbol"/>
    </style:style>
    <style:style style:name="List17Level4" style:family="text">
      <style:text-properties style:font-name="Courier New" style:font-name-complex="Courier New"/>
    </style:style>
    <style:style style:name="List17Level5" style:family="text">
      <style:text-properties style:font-name="Wingdings"/>
    </style:style>
    <style:style style:name="List17Level6" style:family="text">
      <style:text-properties style:font-name="Symbol"/>
    </style:style>
    <style:style style:name="List17Level7" style:family="text">
      <style:text-properties style:font-name="Courier New" style:font-name-complex="Courier New"/>
    </style:style>
    <style:style style:name="List17Level8" style:family="text">
      <style:text-properties style:font-name="Wingdings"/>
    </style:style>
    <text:list-style style:name="LS17">
      <text:list-level-style-bullet text:bullet-char="-" text:style-name="List17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Arial" style:font-name-asian="Times New Roman" style:font-name-complex="Arial"/>
      </text:list-level-style-bullet>
      <text:list-level-style-bullet text:bullet-char="o" text:style-name="List17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7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7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7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7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7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7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7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8Level0" style:family="text">
      <style:text-properties style:font-name="Symbol"/>
    </style:style>
    <style:style style:name="List18Level1" style:family="text">
      <style:text-properties style:font-name="Courier New" style:font-name-complex="Courier New"/>
    </style:style>
    <style:style style:name="List18Level2" style:family="text">
      <style:text-properties style:font-name="Wingdings"/>
    </style:style>
    <style:style style:name="List18Level3" style:family="text">
      <style:text-properties style:font-name="Symbol"/>
    </style:style>
    <style:style style:name="List18Level4" style:family="text">
      <style:text-properties style:font-name="Courier New" style:font-name-complex="Courier New"/>
    </style:style>
    <style:style style:name="List18Level5" style:family="text">
      <style:text-properties style:font-name="Wingdings"/>
    </style:style>
    <style:style style:name="List18Level6" style:family="text">
      <style:text-properties style:font-name="Symbol"/>
    </style:style>
    <style:style style:name="List18Level7" style:family="text">
      <style:text-properties style:font-name="Courier New" style:font-name-complex="Courier New"/>
    </style:style>
    <style:style style:name="List18Level8" style:family="text">
      <style:text-properties style:font-name="Wingdings"/>
    </style:style>
    <text:list-style style:name="LS18">
      <text:list-level-style-bullet text:bullet-char="" text:style-name="List18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18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8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8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8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8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8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8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8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9Level0" style:family="text">
      <style:text-properties style:font-name="Symbol"/>
    </style:style>
    <style:style style:name="List19Level1" style:family="text">
      <style:text-properties style:font-name="Courier New" style:font-name-complex="Courier New"/>
    </style:style>
    <style:style style:name="List19Level2" style:family="text">
      <style:text-properties style:font-name="Wingdings"/>
    </style:style>
    <style:style style:name="List19Level3" style:family="text">
      <style:text-properties style:font-name="Symbol"/>
    </style:style>
    <style:style style:name="List19Level4" style:family="text">
      <style:text-properties style:font-name="Courier New" style:font-name-complex="Courier New"/>
    </style:style>
    <style:style style:name="List19Level5" style:family="text">
      <style:text-properties style:font-name="Wingdings"/>
    </style:style>
    <style:style style:name="List19Level6" style:family="text">
      <style:text-properties style:font-name="Symbol"/>
    </style:style>
    <style:style style:name="List19Level7" style:family="text">
      <style:text-properties style:font-name="Courier New" style:font-name-complex="Courier New"/>
    </style:style>
    <style:style style:name="List19Level8" style:family="text">
      <style:text-properties style:font-name="Wingdings"/>
    </style:style>
    <text:list-style style:name="LS19">
      <text:list-level-style-bullet text:bullet-char="" text:style-name="List19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19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9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9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9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9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9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9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9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20Level0" style:family="text">
      <style:text-properties style:font-name="Symbol"/>
    </style:style>
    <style:style style:name="List20Level1" style:family="text">
      <style:text-properties style:font-name="Courier New" style:font-name-complex="Courier New"/>
    </style:style>
    <style:style style:name="List20Level2" style:family="text">
      <style:text-properties style:font-name="Wingdings"/>
    </style:style>
    <style:style style:name="List20Level3" style:family="text">
      <style:text-properties style:font-name="Symbol"/>
    </style:style>
    <style:style style:name="List20Level4" style:family="text">
      <style:text-properties style:font-name="Courier New" style:font-name-complex="Courier New"/>
    </style:style>
    <style:style style:name="List20Level5" style:family="text">
      <style:text-properties style:font-name="Wingdings"/>
    </style:style>
    <style:style style:name="List20Level6" style:family="text">
      <style:text-properties style:font-name="Symbol"/>
    </style:style>
    <style:style style:name="List20Level7" style:family="text">
      <style:text-properties style:font-name="Courier New" style:font-name-complex="Courier New"/>
    </style:style>
    <style:style style:name="List20Level8" style:family="text">
      <style:text-properties style:font-name="Wingdings"/>
    </style:style>
    <text:list-style style:name="LS20">
      <text:list-level-style-bullet text:bullet-char="" text:style-name="List20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Symbol"/>
      </text:list-level-style-bullet>
      <text:list-level-style-bullet text:bullet-char="o" text:style-name="List20Level1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0Level2" text:level="3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Wingdings"/>
      </text:list-level-style-bullet>
      <text:list-level-style-bullet text:bullet-char="" text:style-name="List20Level3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Symbol"/>
      </text:list-level-style-bullet>
      <text:list-level-style-bullet text:bullet-char="o" text:style-name="List20Level4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0Level5" text:level="6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Wingdings"/>
      </text:list-level-style-bullet>
      <text:list-level-style-bullet text:bullet-char="" text:style-name="List20Level6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Symbol"/>
      </text:list-level-style-bullet>
      <text:list-level-style-bullet text:bullet-char="o" text:style-name="List20Level7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0Level8" text:level="9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Wingdings"/>
      </text:list-level-style-bullet>
    </text:list-style>
    <text:notes-configuration text:note-class="footnote" style:num-format="1" text:start-value="0" text:footnotes-position="page" text:start-numbering-at="document" text:citation-style-name="Footnote_20_reference" text:citation-body-style-name="Footnote_20_tex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249cm" fo:padding-bottom="0cm" fo:margin-bottom="1.249cm" fo:padding-left="0cm" fo:margin-left="2.54cm" fo:padding-right="0cm" fo:margin-right="2.54cm"/>
      <style:header-style>
        <style:header-footer-properties fo:min-height="0.002cm" style:dynamic-spacing="true"/>
      </style:header-style>
      <style:footer-style>
        <style:header-footer-properties fo:min-height="0.002cm" style:dynamic-spacing="true"/>
      </style:footer-style>
    </style:page-layout>
    <style:style style:name="P1" style:family="paragraph" style:parent-style-name="Header" style:master-page-name="Standard"/>
    <style:style style:name="FR1" style:family="graphic" style:parent-style-name="Header">
      <style:graphic-properties draw:stroke="none" draw:fill="none" draw:opacity="0%" style:background-transparency="100%" fo:border-top="none" fo:border-bottom="none" fo:padding-left="0.176cm" fo:border-left="none" fo:border-right="none" style:horizontal-pos="left" style:horizontal-rel="page-start-margin" style:vertical-pos="from-top" style:vertical-rel="paragraph" style:flow-with-text="false" style:wrap="parallel" style:run-through="foreground" fo:wrap-option="no-wrap" draw:auto-grow-height="true" draw:auto-grow-width="true"/>
    </style:style>
    <style:style style:name="P2" style:family="paragraph" style:parent-style-name="Normal"/>
    <style:style style:name="T2_1" style:family="text">
      <style:text-properties fo:color="#000000" style:font-name="Calibri" fo:font-size="10pt" style:font-name-asian="Calibri" style:font-size-asian="10pt" style:font-name-complex="Calibri" style:font-size-complex="10pt"/>
    </style:style>
    <style:style style:name="P3" style:family="paragraph" style:parent-style-name="Footer"/>
    <style:style style:name="FR2" style:family="graphic" style:parent-style-name="Footer">
      <style:graphic-properties draw:stroke="none" draw:fill="none" draw:opacity="0%" style:background-transparency="100%" fo:border-top="none" fo:border-bottom="none" fo:padding-left="0.176cm" fo:border-left="none" fo:border-right="none" style:horizontal-pos="left" style:horizontal-rel="page-start-margin" style:vertical-pos="from-top" style:vertical-rel="paragraph" style:flow-with-text="false" style:wrap="parallel" style:run-through="foreground" fo:wrap-option="no-wrap" draw:auto-grow-height="true" draw:auto-grow-width="true"/>
    </style:style>
    <style:style style:name="P4" style:family="paragraph" style:parent-style-name="Normal"/>
    <style:style style:name="T4_1" style:family="text">
      <style:text-properties fo:color="#000000" style:font-name="Calibri" fo:font-size="10pt" style:font-name-asian="Calibri" style:font-size-asian="10pt" style:font-name-complex="Calibri" style:font-size-complex="10pt"/>
    </style:style>
  </office:automatic-styles>
  <office:master-styles>
    <style:master-page style:name="Standard" style:page-layout-name="pm1">
      <style:header>
        <text:tracked-changes text:track-changes="true"/>
        <text:p text:style-name="P1"><draw:frame svg:x="0cm" svg:y="0.002cm" svg:width="1.233cm" svg:height="1.233cm" draw:style-name="FR1" text:anchor-type="char" draw:z-index="4"><draw:text-box fo:min-height="1.233cm"><text:p text:style-name="P2"><text:span text:style-name="T2_1">OFFICIAL</text:span></text:p></draw:text-box><svg:desc>OFFICIAL</svg:desc></draw:frame></text:p>
      </style:header>
      <style:footer>
        <text:tracked-changes text:track-changes="true"/>
        <text:p text:style-name="P3"><draw:frame svg:x="0cm" svg:y="0.002cm" svg:width="1.233cm" svg:height="1.233cm" draw:style-name="FR2" text:anchor-type="char" draw:z-index="10"><draw:text-box fo:min-height="1.233cm"><text:p text:style-name="P4"><text:span text:style-name="T4_1">OFFICIAL</text:span></text:p></draw:text-box><svg:desc>OFFICIAL</svg:desc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6.1.0</meta:generator>
    <dc:title>Annual Review</dc:title>
    <meta:initial-creator/>
    <meta:creation-date>2021-02-27T09:21:00</meta:creation-date>
    <dc:creator>Laura Kadirkulova</dc:creator>
    <dc:date>2026-08-17T11:54:06</dc:date>
    <meta:editing-cycles>26</meta:editing-cycles>
    <meta:document-statistic meta:page-count="0" meta:paragraph-count="0" meta:row-count="0" meta:word-count="0" meta:character-count="0" meta:non-whitespace-character-count="0"/>
    <meta:user-defined meta:name="Business Document Type">Annual review</meta:user-defined>
    <meta:user-defined meta:name="ClassificationContentMarkingFooterFontProps">#000000,10,Calibri</meta:user-defined>
    <meta:user-defined meta:name="ClassificationContentMarkingFooterShapeIds">5,6,7</meta:user-defined>
    <meta:user-defined meta:name="ClassificationContentMarkingFooterText">OFFICIAL</meta:user-defined>
    <meta:user-defined meta:name="ClassificationContentMarkingHeaderFontProps">#000000,10,Calibri</meta:user-defined>
    <meta:user-defined meta:name="ClassificationContentMarkingHeaderShapeIds">2,3,4</meta:user-defined>
    <meta:user-defined meta:name="ClassificationContentMarkingHeaderText">OFFICIAL</meta:user-defined>
    <meta:user-defined meta:name="ContentTypeId">0x010100A9E804AD2130B047BEB1B1355903FA590700D542292E49947042AD7341A6155A9B1D</meta:user-defined>
    <meta:user-defined meta:name="docLang">en</meta:user-defined>
    <meta:user-defined meta:name="MediaServiceImageTags"/>
    <meta:user-defined meta:name="MSIP_Label_9e9cc48d-6fba-4c12-9882-137473def580_ActionId">d4919ea7-280d-4e60-8528-17827166ba9a</meta:user-defined>
    <meta:user-defined meta:name="MSIP_Label_9e9cc48d-6fba-4c12-9882-137473def580_ContentBits">0</meta:user-defined>
    <meta:user-defined meta:name="MSIP_Label_9e9cc48d-6fba-4c12-9882-137473def580_Enabled">true</meta:user-defined>
    <meta:user-defined meta:name="MSIP_Label_9e9cc48d-6fba-4c12-9882-137473def580_Method">Privileged</meta:user-defined>
    <meta:user-defined meta:name="MSIP_Label_9e9cc48d-6fba-4c12-9882-137473def580_Name">Official</meta:user-defined>
    <meta:user-defined meta:name="MSIP_Label_9e9cc48d-6fba-4c12-9882-137473def580_SetDate">2022-06-19T02:53:36Z</meta:user-defined>
    <meta:user-defined meta:name="MSIP_Label_9e9cc48d-6fba-4c12-9882-137473def580_SiteId">d3a2d0d3-7cc8-4f52-bbf9-85bd43d94279</meta:user-defined>
    <meta:user-defined meta:name="MSIP_Label_e4c996da-17fa-4fc5-8989-2758fb4cf86b_ActionId">919708a4-416e-499e-8edc-0000a189eb48</meta:user-defined>
    <meta:user-defined meta:name="MSIP_Label_e4c996da-17fa-4fc5-8989-2758fb4cf86b_ContentBits">1</meta:user-defined>
    <meta:user-defined meta:name="MSIP_Label_e4c996da-17fa-4fc5-8989-2758fb4cf86b_Enabled">true</meta:user-defined>
    <meta:user-defined meta:name="MSIP_Label_e4c996da-17fa-4fc5-8989-2758fb4cf86b_Method">Privileged</meta:user-defined>
    <meta:user-defined meta:name="MSIP_Label_e4c996da-17fa-4fc5-8989-2758fb4cf86b_Name">OFFICIAL</meta:user-defined>
    <meta:user-defined meta:name="MSIP_Label_e4c996da-17fa-4fc5-8989-2758fb4cf86b_SetDate">2021-06-16T13:10:56Z</meta:user-defined>
    <meta:user-defined meta:name="MSIP_Label_e4c996da-17fa-4fc5-8989-2758fb4cf86b_SiteId">cdf709af-1a18-4c74-bd93-6d14a64d73b3</meta:user-defined>
  </office:meta>
</office:document-meta>
</file>