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MS Mincho" svg:font-family="MS Mincho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margin-right="-0.25cm"/>
    </style:style>
    <style:style style:name="T3_1" style:family="text">
      <style:text-properties fo:font-weight="bold" style:font-weight-asian="bold" style:font-weight-complex="bold"/>
    </style:style>
    <style:style style:name="P4" style:family="paragraph" style:parent-style-name="Normal">
      <style:paragraph-properties fo:text-indent="1.337cm" fo:margin-left="-1.588cm"/>
    </style:style>
    <style:style style:name="T4_1" style:family="text" style:parent-style-name="normaltextrun">
      <style:text-properties fo:background-color="#ffffff" fo:color="#d13438" style:text-underline-style="solid" style:text-underline-color="font-color"/>
    </style:style>
    <style:style style:name="Table1" style:family="table">
      <style:table-properties table:align="left" style:width="15.392cm" fo:margin-left="0.19cm"/>
    </style:style>
    <style:style style:name="Column1" style:family="table-column">
      <style:table-column-properties style:column-width="7.482cm"/>
    </style:style>
    <style:style style:name="Column2" style:family="table-column">
      <style:table-column-properties style:column-width="7.909cm"/>
    </style:style>
    <style:style style:name="Row1" style:family="table-row"/>
    <style:style style:name="Cell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wrap-option="wrap"/>
    </style:style>
    <style:style style:name="P5" style:family="paragraph" style:parent-style-name="Normal">
      <style:paragraph-properties fo:margin-top="0.071cm" fo:margin-bottom="0.071cm"/>
    </style:style>
    <style:style style:name="T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fo:background-color="#d9d9d9" style:vertical-align="top" fo:border-top="#000000 0.018cm solid" fo:border-bottom="#000000 0.018cm solid" fo:padding-left="0.19cm" fo:padding-right="0.19cm" fo:border-right="#000000 0.018cm solid" fo:wrap-option="wrap"/>
    </style:style>
    <style:style style:name="P6" style:family="paragraph" style:parent-style-name="Normal">
      <style:paragraph-properties fo:margin-top="0.071cm" fo:margin-bottom="0.071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margin-top="0.071cm" fo:margin-bottom="0.071cm"/>
    </style:style>
    <style:style style:name="T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margin-top="0.071cm" fo:margin-bottom="0.071cm"/>
    </style:style>
    <style:style style:name="T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margin-top="0.071cm" fo:margin-bottom="0.071cm"/>
    </style:style>
    <style:style style:name="T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margin-top="0.071cm" fo:margin-bottom="0.071cm"/>
    </style:style>
    <style:style style:name="T10_1" style:family="text">
      <style:text-properties style:font-name="Arial" fo:font-size="12pt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margin-top="0.071cm" fo:margin-bottom="0.071cm"/>
    </style:style>
    <style:style style:name="T1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margin-top="0.071cm"/>
    </style:style>
    <style:style style:name="T1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13" style:family="paragraph" style:parent-style-name="Normal">
      <style:paragraph-properties fo:margin-top="0.071cm" fo:margin-bottom="0.071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margin-top="0.071cm" fo:margin-bottom="0.071cm"/>
    </style:style>
    <style:style style:name="T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margin-top="0.071cm" fo:margin-bottom="0.071cm"/>
    </style:style>
    <style:style style:name="T1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margin-top="0.071cm" fo:margin-bottom="0.071cm"/>
    </style:style>
    <style:style style:name="T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margin-top="0.071cm" fo:margin-bottom="0.071cm"/>
    </style:style>
    <style:style style:name="T1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margin-top="0.071cm" fo:margin-bottom="0.071cm"/>
    </style:style>
    <style:style style:name="T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margin-top="0.071cm" fo:margin-bottom="0.071cm"/>
    </style:style>
    <style:style style:name="T1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1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19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19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margin-top="0.071cm" fo:margin-bottom="0.071cm"/>
    </style:style>
    <style:style style:name="T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margin-top="0.071cm" fo:margin-bottom="0.071cm"/>
    </style:style>
    <style:style style:name="T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margin-top="0.071cm" fo:margin-bottom="0.071cm"/>
    </style:style>
    <style:style style:name="T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margin-top="0.071cm" fo:margin-bottom="0.071cm"/>
    </style:style>
    <style:style style:name="T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margin-top="0.071cm" fo:margin-bottom="0.071cm"/>
    </style:style>
    <style:style style:name="T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margin-top="0.071cm" fo:margin-bottom="0.071cm"/>
    </style:style>
    <style:style style:name="T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6" style:family="paragraph" style:parent-style-name="Normal">
      <style:text-properties fo:font-weight="bold" style:font-weight-asian="bold"/>
    </style:style>
    <style:style style:name="Table2" style:family="table">
      <style:table-properties table:align="left" style:width="18.256cm" fo:margin-left="0cm"/>
    </style:style>
    <style:style style:name="Column3" style:family="table-column">
      <style:table-column-properties style:column-width="18.256cm" style:use-optimal-column-width="false"/>
    </style:style>
    <style:style style:name="Row11" style:family="table-row">
      <style:table-row-properties style:min-row-height="0.82cm"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margin-top="0.071cm" fo:margin-bottom="0.071cm"/>
    </style:style>
    <style:style style:name="T2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0.676cm" style:use-optimal-row-height="false"/>
    </style:style>
    <style:style style:name="Cell22" style:family="table-cell">
      <style:table-cell-properties fo:background-color="#f2f2f2"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margin-top="0.071cm" fo:margin-bottom="0.212cm"/>
    </style:style>
    <style:style style:name="T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13" style:family="table-row">
      <style:table-row-properties style:min-row-height="0.889cm" style:use-optimal-row-height="false"/>
    </style:style>
    <style:style style:name="Cell23" style:family="table-cell">
      <style:table-cell-properties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3" style:family="paragraph" style:parent-style-name="List_20_Paragraph">
      <style:paragraph-properties fo:text-align="justify" fo:background-color="#ffffff" fo:text-indent="-0.635cm" fo:margin-left="0.635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4" style:family="paragraph" style:parent-style-name="List_20_Paragraph">
      <style:paragraph-properties fo:text-align="justify" fo:background-color="#ffffff" fo:text-indent="-0.635cm" fo:margin-left="0.635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" style:family="paragraph" style:parent-style-name="List_20_Paragraph">
      <style:paragraph-properties fo:text-align="justify" fo:background-color="#ffffff" fo:text-indent="-0.635cm" fo:margin-left="0.635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" style:family="paragraph" style:parent-style-name="Normal">
      <style:paragraph-properties fo:text-align="justify" fo:line-height="108%"/>
    </style:style>
    <style:style style:name="T3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7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2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_3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" style:family="paragraph" style:parent-style-name="Normal">
      <style:paragraph-properties fo:text-align="justify">
        <style:tab-stops>
          <style:tab-stop style:type="left" style:leader-style="none" style:position="1.852cm"/>
        </style:tab-stops>
      </style:paragraph-properties>
    </style:style>
    <style:style style:name="T4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_6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_8" style:family="text" style:parent-style-name="Normal"/>
    <style:style style:name="P42" style:family="paragraph" style:parent-style-name="Footnote_20_text"/>
    <style:style style:name="T42_1" style:family="text">
      <style:text-properties fo:language="en" fo:country="GB"/>
    </style:style>
    <style:style style:name="T42_2" style:family="text"/>
    <style:style style:name="T42_3" style:family="text" style:parent-style-name="Internet_20_link">
      <style:text-properties fo:language="en" fo:country="GB"/>
    </style:style>
    <style:style style:name="T42_4" style:family="text"/>
    <style:style style:name="P43" style:family="paragraph" style:parent-style-name="Footnote_20_text"/>
    <style:style style:name="T43_1" style:family="text"/>
    <style:style style:name="T43_2" style:family="text" style:parent-style-name="Internet_20_link">
      <style:text-properties fo:language="en" fo:country="GB"/>
    </style:style>
    <style:style style:name="T43_3" style:family="text"/>
    <style:style style:name="T4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2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2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2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3_2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4" style:family="paragraph" style:parent-style-name="Normal">
      <style:paragraph-properties fo:text-align="justify">
        <style:tab-stops>
          <style:tab-stop style:type="left" style:leader-style="none" style:position="1.852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5" style:family="paragraph" style:parent-style-name="Normal">
      <style:paragraph-properties fo:text-align="justify">
        <style:tab-stops>
          <style:tab-stop style:type="left" style:leader-style="none" style:position="1.852cm"/>
        </style:tab-stops>
      </style:paragraph-properties>
    </style:style>
    <style:style style:name="T4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5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5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5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5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5_11" style:family="text" style:parent-style-name="Normal">
      <style:text-properties style:font-name-asian="Arial"/>
    </style:style>
    <style:style style:name="P46" style:family="paragraph" style:parent-style-name="Footnote_20_text"/>
    <style:style style:name="T46_1" style:family="text"/>
    <style:style style:name="T46_2" style:family="text">
      <style:text-properties fo:language="en" fo:country="GB"/>
    </style:style>
    <style:style style:name="T46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1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6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6_2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7" style:family="paragraph" style:parent-style-name="Normal">
      <style:paragraph-properties fo:text-align="justify">
        <style:tab-stops>
          <style:tab-stop style:type="left" style:leader-style="none" style:position="1.852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8" style:family="paragraph" style:parent-style-name="Normal">
      <style:paragraph-properties fo:text-align="justify">
        <style:tab-stops>
          <style:tab-stop style:type="left" style:leader-style="none" style:position="1.852cm"/>
        </style:tab-stops>
      </style:paragraph-properties>
    </style:style>
    <style:style style:name="T4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20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48_21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48_22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48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8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8_26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49" style:family="paragraph" style:parent-style-name="Normal">
      <style:paragraph-properties fo:text-align="justify">
        <style:tab-stops>
          <style:tab-stop style:type="left" style:leader-style="none" style:position="1.852cm"/>
        </style:tab-stops>
      </style:paragraph-properties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0.383cm" style:use-optimal-row-height="false"/>
    </style:style>
    <style:style style:name="Cell24" style:family="table-cell">
      <style:table-cell-properties fo:background-color="#f2f2f2"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margin-top="0.071cm" fo:margin-bottom="0.212cm"/>
    </style:style>
    <style:style style:name="T5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15" style:family="table-row">
      <style:table-row-properties style:min-row-height="1.857cm" style:use-optimal-row-height="false"/>
    </style:style>
    <style:style style:name="Cell25" style:family="table-cell">
      <style:table-cell-properties style:vertical-align="top" fo:border-top="#000000 0.018cm dashe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52" style:family="paragraph" style:parent-style-name="Normal"/>
    <style:style style:name="T5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53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54" style:family="paragraph" style:parent-style-name="Normal"/>
    <style:style style:name="T5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55" style:family="paragraph" style:parent-style-name="Normal">
      <style:paragraph-properties style:text-autospace="none" fo:text-align="justify" style:punctuation-wrap="simple" fo:hyphenation-ladder-count="no-limit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hyphenate="false" fo:hyphenation-remain-char-count="2" fo:hyphenation-push-char-count="2"/>
    </style:style>
    <style:style style:name="P56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5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6_2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57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7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7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7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7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7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8" style:family="paragraph" style:parent-style-name="List_20_Paragraph">
      <style:paragraph-properties fo:text-align="justify" fo:text-indent="-0.635cm" fo:margin-left="2.54cm"/>
    </style:style>
    <style:style style:name="T5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8_9" style:family="text" style:parent-style-name="List_20_Paragraph"/>
    <style:style style:name="P59" style:family="paragraph" style:parent-style-name="Footnote_20_text"/>
    <style:style style:name="T59_1" style:family="text">
      <style:text-properties fo:language="en" fo:country="GB"/>
    </style:style>
    <style:style style:name="T59_2" style:family="text">
      <style:text-properties fo:language="en" fo:country="GB"/>
    </style:style>
    <style:style style:name="T5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9_4" style:family="text" style:parent-style-name="List_20_Paragraph"/>
    <style:style style:name="P60" style:family="paragraph" style:parent-style-name="Footnote_20_text"/>
    <style:style style:name="T60_1" style:family="text">
      <style:text-properties fo:language="en" fo:country="GB"/>
    </style:style>
    <style:style style:name="T60_2" style:family="text">
      <style:text-properties fo:language="en" fo:country="GB"/>
    </style:style>
    <style:style style:name="T6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1" style:family="paragraph" style:parent-style-name="List_20_Paragraph">
      <style:paragraph-properties fo:text-align="justify" fo:margin-left="2.54cm"/>
    </style:style>
    <style:style style:name="T6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2" style:family="paragraph" style:parent-style-name="List_20_Paragraph">
      <style:paragraph-properties fo:text-align="justify" fo:text-indent="-0.635cm" fo:margin-left="2.54cm"/>
    </style:style>
    <style:style style:name="T6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2_3" style:family="text" style:parent-style-name="List_20_Paragraph">
      <style:text-properties style:font-name-asian="Arial"/>
    </style:style>
    <style:style style:name="P63" style:family="paragraph" style:parent-style-name="Footnote_20_text"/>
    <style:style style:name="T63_1" style:family="text">
      <style:text-properties fo:language="fr" fo:country="FR"/>
    </style:style>
    <style:style style:name="T63_2" style:family="text"/>
    <style:style style:name="T63_3" style:family="text" style:parent-style-name="Internet_20_link">
      <style:text-properties fo:language="fr" fo:country="FR"/>
    </style:style>
    <style:style style:name="T63_4" style:family="text">
      <style:text-properties fo:language="fr" fo:country="FR"/>
    </style:style>
    <style:style style:name="T63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3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3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3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3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3_10" style:family="text" style:parent-style-name="List_20_Paragraph">
      <style:text-properties style:font-name-asian="Arial"/>
    </style:style>
    <style:style style:name="P64" style:family="paragraph" style:parent-style-name="Normal"/>
    <style:style style:name="T64_1" style:family="text">
      <style:text-properties fo:font-size="10pt" style:font-size-asian="10pt" style:font-size-complex="10pt"/>
    </style:style>
    <style:style style:name="T64_2" style:family="text"/>
    <style:style style:name="T64_3" style:family="text" style:parent-style-name="Internet_20_link">
      <style:text-properties fo:font-size="10pt" style:font-name-asian="Arial" style:font-size-asian="10pt" style:font-size-complex="10pt"/>
    </style:style>
    <style:style style:name="T64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4_5" style:family="text" style:parent-style-name="List_20_Paragraph">
      <style:text-properties style:font-name-asian="Arial"/>
    </style:style>
    <style:style style:name="P65" style:family="paragraph" style:parent-style-name="Normal">
      <style:paragraph-properties fo:line-height="116%"/>
    </style:style>
    <style:style style:name="T65_1" style:family="text">
      <style:text-properties fo:font-size="10pt" style:font-size-asian="10pt" style:font-size-complex="10pt" fo:language="fr" fo:country="FR"/>
    </style:style>
    <style:style style:name="T65_2" style:family="text"/>
    <style:style style:name="T65_3" style:family="text" style:parent-style-name="Internet_20_link">
      <style:text-properties fo:font-size="10pt" style:font-size-asian="10pt" style:font-size-complex="10pt" fo:language="fr" fo:country="FR"/>
    </style:style>
    <style:style style:name="T65_4" style:family="text" style:parent-style-name="Internet_20_link">
      <style:text-properties fo:font-size="10pt" style:font-size-asian="10pt" style:font-size-complex="10pt" fo:language="fr" fo:country="FR"/>
    </style:style>
    <style:style style:name="T65_5" style:family="text" style:parent-style-name="Internet_20_link">
      <style:text-properties fo:font-size="10pt" style:font-size-asian="10pt" style:font-size-complex="10pt" fo:language="fr" fo:country="FR"/>
    </style:style>
    <style:style style:name="T65_6" style:family="text">
      <style:text-properties fo:font-size="10pt" style:font-size-asian="10pt" style:font-size-complex="10pt" fo:language="fr" fo:country="FR"/>
    </style:style>
    <style:style style:name="T65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65_8" style:family="text" style:parent-style-name="List_20_Paragraph">
      <style:text-properties style:font-name-asian="Arial"/>
    </style:style>
    <style:style style:name="P66" style:family="paragraph" style:parent-style-name="Footnote_20_text"/>
    <style:style style:name="T66_1" style:family="text"/>
    <style:style style:name="T66_2" style:family="text"/>
    <style:style style:name="T66_3" style:family="text" style:parent-style-name="Internet_20_link">
      <style:text-properties fo:language="en" fo:country="GB"/>
    </style:style>
    <style:style style:name="T66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6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8" style:family="paragraph" style:parent-style-name="List_20_Paragraph">
      <style:paragraph-properties fo:text-align="justify" fo:text-indent="-0.635cm" fo:margin-left="2.54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9" style:family="paragraph" style:parent-style-name="List_20_Paragraph">
      <style:paragraph-properties fo:text-align="justify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70" style:family="paragraph" style:parent-style-name="List_20_Paragraph">
      <style:paragraph-properties fo:text-align="justify" fo:text-indent="-0.635cm" fo:margin-left="1.27cm"/>
    </style:style>
    <style:style style:name="T7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0_17" style:family="text" style:parent-style-name="List_20_Paragraph"/>
    <style:style style:name="P71" style:family="paragraph" style:parent-style-name="Footnote_20_text"/>
    <style:style style:name="T71_1" style:family="text">
      <style:text-properties fo:language="en" fo:country="GB"/>
    </style:style>
    <style:style style:name="T71_2" style:family="text"/>
    <style:style style:name="T71_3" style:family="text" style:parent-style-name="Internet_20_link">
      <style:text-properties fo:language="en" fo:country="GB"/>
    </style:style>
    <style:style style:name="T71_4" style:family="text" style:parent-style-name="Internet_20_link">
      <style:text-properties fo:language="en" fo:country="GB"/>
    </style:style>
    <style:style style:name="T7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1_12" style:family="text" style:parent-style-name="List_20_Paragraph"/>
    <style:style style:name="P72" style:family="paragraph" style:parent-style-name="Footnote_20_text"/>
    <style:style style:name="T72_1" style:family="text">
      <style:text-properties fo:language="en" fo:country="GB"/>
    </style:style>
    <style:style style:name="T72_2" style:family="text"/>
    <style:style style:name="T72_3" style:family="text" style:parent-style-name="Internet_20_link">
      <style:text-properties fo:language="en" fo:country="GB"/>
    </style:style>
    <style:style style:name="T7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2_13" style:family="text" style:parent-style-name="List_20_Paragraph"/>
    <style:style style:name="P73" style:family="paragraph" style:parent-style-name="Footnote_20_text"/>
    <style:style style:name="T73_1" style:family="text">
      <style:text-properties fo:language="en" fo:country="GB"/>
    </style:style>
    <style:style style:name="T73_2" style:family="text"/>
    <style:style style:name="T73_3" style:family="text" style:parent-style-name="Internet_20_link">
      <style:text-properties fo:language="en" fo:country="GB"/>
    </style:style>
    <style:style style:name="T73_4" style:family="text" style:parent-style-name="Internet_20_link"/>
    <style:style style:name="T73_5" style:family="text">
      <style:text-properties fo:language="en" fo:country="GB"/>
    </style:style>
    <style:style style:name="T73_6" style:family="text">
      <style:text-properties fo:language="en" fo:country="GB"/>
    </style:style>
    <style:style style:name="T7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3_15" style:family="text" style:parent-style-name="List_20_Paragraph"/>
    <style:style style:name="P74" style:family="paragraph" style:parent-style-name="Footnote_20_text"/>
    <style:style style:name="T74_1" style:family="text">
      <style:text-properties fo:language="en" fo:country="GB"/>
    </style:style>
    <style:style style:name="T74_2" style:family="text"/>
    <style:style style:name="T74_3" style:family="text">
      <style:text-properties fo:language="en" fo:country="GB"/>
    </style:style>
    <style:style style:name="T7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4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7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6" style:family="paragraph" style:parent-style-name="Normal"/>
    <style:style style:name="T7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7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7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6_6" style:family="text">
      <style:text-properties style:font-name="Arial" fo:font-size="12pt" style:font-size-asian="12pt" style:font-name-complex="Arial" style:font-size-complex="12pt" fo:language="en" fo:language-asian="en" fo:language-complex="en" fo:country="GB" fo:country-asian="US" fo:country-complex="US"/>
    </style:style>
    <style:style style:name="T76_7" style:family="text">
      <style:text-properties style:font-name="Arial" fo:font-size="12pt" style:font-size-asian="12pt" style:font-name-complex="Arial" style:font-size-complex="12pt" fo:language="en" fo:language-asian="en" fo:language-complex="en" fo:country="GB" fo:country-asian="US" fo:country-complex="US"/>
    </style:style>
    <style:style style:name="T76_8" style:family="text">
      <style:text-properties style:font-name="Arial" fo:font-size="12pt" style:font-size-asian="12pt" style:font-name-complex="Arial" style:font-size-complex="12pt" fo:language="en" fo:language-asian="en" fo:language-complex="en" fo:country="GB" fo:country-asian="US" fo:country-complex="US"/>
    </style:style>
    <style:style style:name="T76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77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78" style:family="paragraph" style:parent-style-name="Normal"/>
    <style:style style:name="T7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79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7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0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1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2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3" style:family="paragraph" style:parent-style-name="Normal">
      <style:paragraph-properties style:text-autospace="none" fo:text-align="justify" style:punctuation-wrap="simple" fo:hyphenation-ladder-count="no-limit"/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hyphenate="false" fo:hyphenation-remain-char-count="2" fo:hyphenation-push-char-count="2"/>
    </style:style>
    <style:style style:name="P84" style:family="paragraph" style:parent-style-name="Normal">
      <style:paragraph-properties style:text-autospace="none" fo:text-align="justify" style:punctuation-wrap="simple" fo:hyphenation-ladder-count="no-limit"/>
      <style:text-properties fo:hyphenate="false" fo:hyphenation-remain-char-count="2" fo:hyphenation-push-char-count="2"/>
    </style:style>
    <style:style style:name="T84_1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8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89" style:family="paragraph" style:parent-style-name="List_20_Paragraph">
      <style:paragraph-properties fo:text-align="justify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0" style:family="paragraph" style:parent-style-name="List_20_Paragraph">
      <style:paragraph-properties fo:text-align="justify" fo:text-indent="-0.635cm" fo:margin-left="1.27cm"/>
    </style:style>
    <style:style style:name="T9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9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9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21" style:family="text" style:parent-style-name="List_20_Paragraph"/>
    <style:style style:name="P91" style:family="paragraph" style:parent-style-name="Footnote_20_text"/>
    <style:style style:name="T91_1" style:family="text"/>
    <style:style style:name="T91_2" style:family="text">
      <style:text-properties style:font-name-complex="Arial"/>
    </style:style>
    <style:style style:name="T9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1_2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2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3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9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4" style:family="paragraph" style:parent-style-name="List_20_Paragraph">
      <style:paragraph-properties fo:text-align="justify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5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5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5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6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7" style:family="paragraph" style:parent-style-name="List_20_Paragraph">
      <style:paragraph-properties fo:text-align="justify" fo:text-indent="-0.635cm" fo:margin-left="1.27cm"/>
    </style:style>
    <style:style style:name="T9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7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7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97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97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7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97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98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9" style:family="paragraph" style:parent-style-name="Normal"/>
    <style:style style:name="T9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00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01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able3" style:family="table">
      <style:table-properties table:align="left" style:width="16.799cm" fo:margin-left="0cm"/>
    </style:style>
    <style:style style:name="Column4" style:family="table-column">
      <style:table-column-properties style:column-width="2.351cm" style:use-optimal-column-width="false"/>
    </style:style>
    <style:style style:name="Column5" style:family="table-column">
      <style:table-column-properties style:column-width="2.547cm" style:use-optimal-column-width="false"/>
    </style:style>
    <style:style style:name="Column6" style:family="table-column">
      <style:table-column-properties style:column-width="2.974cm" style:use-optimal-column-width="false"/>
    </style:style>
    <style:style style:name="Column7" style:family="table-column">
      <style:table-column-properties style:column-width="2.976cm" style:use-optimal-column-width="false"/>
    </style:style>
    <style:style style:name="Column8" style:family="table-column">
      <style:table-column-properties style:column-width="2.976cm" style:use-optimal-column-width="false"/>
    </style:style>
    <style:style style:name="Column9" style:family="table-column">
      <style:table-column-properties style:column-width="2.976cm" style:use-optimal-column-width="false"/>
    </style:style>
    <style:style style:name="Row16" style:family="table-row">
      <style:table-row-properties style:min-row-height="0.725cm" style:use-optimal-row-height="false"/>
    </style:style>
    <style:style style:name="Cell26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0.337cm" style:use-optimal-row-height="false"/>
    </style:style>
    <style:style style:name="Cell3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08" style:family="paragraph" style:parent-style-name="Normal"/>
    <style:style style:name="T10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0" style:family="paragraph" style:parent-style-name="Normal"/>
    <style:style style:name="T1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5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1" style:family="paragraph" style:parent-style-name="Normal">
      <style:paragraph-properties fo:text-align="right"/>
    </style:style>
    <style:style style:name="T1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6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2" style:family="paragraph" style:parent-style-name="Normal">
      <style:paragraph-properties fo:text-align="right"/>
    </style:style>
    <style:style style:name="T1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7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3" style:family="paragraph" style:parent-style-name="Normal">
      <style:paragraph-properties fo:text-align="right"/>
    </style:style>
    <style:style style:name="T1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37cm" style:use-optimal-row-height="false"/>
    </style:style>
    <style:style style:name="Cell3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14" style:family="paragraph" style:parent-style-name="Normal"/>
    <style:style style:name="T1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3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0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6" style:family="paragraph" style:parent-style-name="Normal">
      <style:paragraph-properties fo:text-align="right"/>
    </style:style>
    <style:style style:name="T1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1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7" style:family="paragraph" style:parent-style-name="Normal">
      <style:paragraph-properties fo:text-align="right"/>
    </style:style>
    <style:style style:name="T1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2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8" style:family="paragraph" style:parent-style-name="Normal">
      <style:paragraph-properties fo:text-align="right"/>
    </style:style>
    <style:style style:name="T1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19" style:family="paragraph" style:parent-style-name="Normal">
      <style:paragraph-properties fo:text-align="right"/>
    </style:style>
    <style:style style:name="T1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9" style:family="table-row">
      <style:table-row-properties style:min-row-height="0.4cm" style:use-optimal-row-height="fals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" style:family="paragraph" style:parent-style-name="Normal"/>
    <style:style style:name="T1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22" style:family="paragraph" style:parent-style-name="Normal">
      <style:paragraph-properties fo:text-align="right"/>
    </style:style>
    <style:style style:name="T1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23" style:family="paragraph" style:parent-style-name="Normal">
      <style:paragraph-properties fo:text-align="right"/>
    </style:style>
    <style:style style:name="T1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8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24" style:family="paragraph" style:parent-style-name="Normal">
      <style:paragraph-properties fo:text-align="right"/>
    </style:style>
    <style:style style:name="T1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no-wrap"/>
    </style:style>
    <style:style style:name="P125" style:family="paragraph" style:parent-style-name="Normal">
      <style:paragraph-properties fo:text-align="right"/>
    </style:style>
    <style:style style:name="T1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26" style:family="paragraph" style:parent-style-name="Normal"/>
    <style:style style:name="P127" style:family="paragraph" style:parent-style-name="Normal"/>
    <style:style style:name="P128" style:family="paragraph" style:parent-style-name="Normal_20__28_Web_29_">
      <style:paragraph-properties fo:text-align="center"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29" style:family="paragraph" style:parent-style-name="Normal_20__28_Web_29_">
      <style:paragraph-properties fo:text-align="center"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30" style:family="paragraph" style:parent-style-name="Normal_20__28_Web_29_">
      <style:paragraph-properties fo:text-align="center"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31" style:family="paragraph" style:parent-style-name="Normal_20__28_Web_29_">
      <style:paragraph-properties fo:margin-top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32" style:family="paragraph" style:parent-style-name="Normal_20__28_Web_29_">
      <style:paragraph-properties fo:margin-top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33" style:family="paragraph" style:parent-style-name="Normal_20__28_Web_29_">
      <style:paragraph-properties fo:margin-top="0cm"/>
    </style:style>
    <style:style style:name="T1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34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135" style:family="paragraph" style:parent-style-name="Normal_20__28_Web_29_">
      <style:paragraph-properties fo:margin-top="0cm"/>
    </style:style>
    <style:style style:name="T13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3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3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3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35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136" style:family="paragraph" style:parent-style-name="Normal_20__28_Web_29_">
      <style:paragraph-properties fo:margin-top="0cm" fo:margin-bottom="0cm"/>
    </style:style>
    <style:style style:name="Table4" style:family="table">
      <style:table-properties table:align="right" style:width="16.824cm" fo:margin-left="1.051cm"/>
    </style:style>
    <style:style style:name="Column10" style:family="table-column">
      <style:table-column-properties style:column-width="7.652cm" style:use-optimal-column-width="false"/>
    </style:style>
    <style:style style:name="Column11" style:family="table-column">
      <style:table-column-properties style:column-width="2.293cm" style:use-optimal-column-width="false"/>
    </style:style>
    <style:style style:name="Column12" style:family="table-column">
      <style:table-column-properties style:column-width="2.293cm" style:use-optimal-column-width="false"/>
    </style:style>
    <style:style style:name="Column13" style:family="table-column">
      <style:table-column-properties style:column-width="2.293cm" style:use-optimal-column-width="false"/>
    </style:style>
    <style:style style:name="Column14" style:family="table-column">
      <style:table-column-properties style:column-width="2.293cm" style:use-optimal-column-width="false"/>
    </style:style>
    <style:style style:name="Row20" style:family="table-row">
      <style:table-row-properties style:min-row-height="0.739cm" style:use-optimal-row-height="false"/>
    </style:style>
    <style:style style:name="Cell5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1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no-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2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no-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3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no-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4" style:family="table-cell">
      <style:table-cell-properties fo:background-color="#d9d9d9" style:vertical-align="middle" fo:border-top="#000000 0.018cm solid" fo:border-bottom="#000000 0.018cm solid" fo:padding-left="0.19cm" fo:padding-right="0.19cm" fo:border-right="#000000 0.018cm solid" fo:wrap-option="no-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>
      <style:table-row-properties style:min-row-height="0.563cm" style:use-optimal-row-height="false"/>
    </style:style>
    <style:style style:name="Cell5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43" style:family="paragraph" style:parent-style-name="Normal">
      <style:paragraph-properties fo:text-align="right"/>
    </style:style>
    <style:style style:name="T1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7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44" style:family="paragraph" style:parent-style-name="Normal">
      <style:paragraph-properties fo:text-align="right"/>
    </style:style>
    <style:style style:name="T1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45" style:family="paragraph" style:parent-style-name="Normal">
      <style:paragraph-properties fo:text-align="right"/>
    </style:style>
    <style:style style:name="T1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46" style:family="paragraph" style:parent-style-name="Normal">
      <style:paragraph-properties fo:text-align="right"/>
    </style:style>
    <style:style style:name="T1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>
      <style:table-row-properties style:min-row-height="0.563cm" style:use-optimal-row-height="false"/>
    </style:style>
    <style:style style:name="Cell6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47" style:family="paragraph" style:parent-style-name="Normal"/>
    <style:style style:name="T1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fo:background-color="#f2f2f2" style:vertical-align="middle" fo:border-bottom="#000000 0.018cm solid" fo:padding-left="0.19cm" fo:padding-right="0.19cm" fo:border-right="#000000 0.018cm solid" fo:wrap-option="no-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49" style:family="paragraph" style:parent-style-name="Normal">
      <style:paragraph-properties fo:text-align="right"/>
    </style:style>
    <style:style style:name="T1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0" style:family="paragraph" style:parent-style-name="Normal">
      <style:paragraph-properties fo:text-align="right"/>
    </style:style>
    <style:style style:name="T1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1" style:family="paragraph" style:parent-style-name="Normal">
      <style:paragraph-properties fo:text-align="right"/>
    </style:style>
    <style:style style:name="T1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>
      <style:table-row-properties style:min-row-height="0.563cm" style:use-optimal-row-height="false"/>
    </style:style>
    <style:style style:name="Cell6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153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4" style:family="paragraph" style:parent-style-name="Normal">
      <style:paragraph-properties fo:text-align="right"/>
    </style:style>
    <style:style style:name="T1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5" style:family="paragraph" style:parent-style-name="Normal">
      <style:paragraph-properties fo:text-align="right"/>
    </style:style>
    <style:style style:name="T1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6" style:family="paragraph" style:parent-style-name="Normal">
      <style:paragraph-properties fo:text-align="right"/>
    </style:style>
    <style:style style:name="T1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4" style:family="table-row">
      <style:table-row-properties style:min-row-height="0.584cm" style:use-optimal-row-height="false"/>
    </style:style>
    <style:style style:name="Cell7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8" style:family="paragraph" style:parent-style-name="Normal">
      <style:paragraph-properties fo:text-align="right"/>
    </style:style>
    <style:style style:name="T1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59" style:family="paragraph" style:parent-style-name="Normal">
      <style:paragraph-properties fo:text-align="right"/>
    </style:style>
    <style:style style:name="T1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60" style:family="paragraph" style:parent-style-name="Normal">
      <style:paragraph-properties fo:text-align="right"/>
    </style:style>
    <style:style style:name="T1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61" style:family="paragraph" style:parent-style-name="Normal">
      <style:paragraph-properties fo:text-align="right"/>
    </style:style>
    <style:style style:name="T1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>
      <style:table-row-properties style:min-row-height="0.563cm" style:use-optimal-row-height="false"/>
    </style:style>
    <style:style style:name="Cell7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/>
    <style:style style:name="T1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163" style:family="paragraph" style:parent-style-name="Normal">
      <style:paragraph-properties fo:text-align="right"/>
    </style:style>
    <style:style style:name="T1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164" style:family="paragraph" style:parent-style-name="Normal">
      <style:paragraph-properties fo:text-align="right"/>
    </style:style>
    <style:style style:name="T1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165" style:family="paragraph" style:parent-style-name="Normal">
      <style:paragraph-properties fo:text-align="right"/>
    </style:style>
    <style:style style:name="T1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166" style:family="paragraph" style:parent-style-name="Normal">
      <style:paragraph-properties fo:text-align="right"/>
    </style:style>
    <style:style style:name="T1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6" style:family="table-row">
      <style:table-row-properties style:min-row-height="0.563cm" style:use-optimal-row-height="false"/>
    </style:style>
    <style:style style:name="Cell8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67" style:family="paragraph" style:parent-style-name="Normal"/>
    <style:style style:name="T1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1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68" style:family="paragraph" style:parent-style-name="Normal">
      <style:paragraph-properties fo:text-align="right"/>
    </style:style>
    <style:style style:name="T1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69" style:family="paragraph" style:parent-style-name="Normal">
      <style:paragraph-properties fo:text-align="right"/>
    </style:style>
    <style:style style:name="T1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70" style:family="paragraph" style:parent-style-name="Normal">
      <style:paragraph-properties fo:text-align="right"/>
    </style:style>
    <style:style style:name="T1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71" style:family="paragraph" style:parent-style-name="Normal">
      <style:paragraph-properties fo:text-align="right"/>
    </style:style>
    <style:style style:name="T1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>
      <style:table-row-properties style:min-row-height="0.563cm" style:use-optimal-row-height="false"/>
    </style:style>
    <style:style style:name="Cell8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72" style:family="paragraph" style:parent-style-name="Normal"/>
    <style:style style:name="T1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fo:background-color="#f2f2f2" style:vertical-align="middle" fo:border-bottom="#000000 0.018cm solid" fo:padding-left="0.19cm" fo:border-left="#000000 0.018cm solid" fo:padding-right="0.19cm" fo:border-right="#000000 0.018cm solid" fo:wrap-option="no-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74" style:family="paragraph" style:parent-style-name="Normal">
      <style:paragraph-properties fo:text-align="right"/>
    </style:style>
    <style:style style:name="T1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75" style:family="paragraph" style:parent-style-name="Normal">
      <style:paragraph-properties fo:text-align="right"/>
    </style:style>
    <style:style style:name="T1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76" style:family="paragraph" style:parent-style-name="Normal">
      <style:paragraph-properties fo:text-align="right"/>
    </style:style>
    <style:style style:name="T17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8" style:family="table-row">
      <style:table-row-properties style:min-row-height="0.563cm" style:use-optimal-row-height="false"/>
    </style:style>
    <style:style style:name="Cell9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2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79" style:family="paragraph" style:parent-style-name="Normal">
      <style:paragraph-properties fo:text-align="right"/>
    </style:style>
    <style:style style:name="T17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0" style:family="paragraph" style:parent-style-name="Normal">
      <style:paragraph-properties fo:text-align="right"/>
    </style:style>
    <style:style style:name="T18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1" style:family="paragraph" style:parent-style-name="Normal">
      <style:paragraph-properties fo:text-align="right"/>
    </style:style>
    <style:style style:name="T1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563cm" style:use-optimal-row-height="false"/>
    </style:style>
    <style:style style:name="Cell9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82" style:family="paragraph" style:parent-style-name="Normal"/>
    <style:style style:name="T18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6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3" style:family="paragraph" style:parent-style-name="Normal">
      <style:paragraph-properties fo:text-align="right"/>
    </style:style>
    <style:style style:name="T18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7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4" style:family="paragraph" style:parent-style-name="Normal">
      <style:paragraph-properties fo:text-align="right"/>
    </style:style>
    <style:style style:name="T18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5" style:family="paragraph" style:parent-style-name="Normal">
      <style:paragraph-properties fo:text-align="right"/>
    </style:style>
    <style:style style:name="T18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9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6" style:family="paragraph" style:parent-style-name="Normal">
      <style:paragraph-properties fo:text-align="right"/>
    </style:style>
    <style:style style:name="T18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563cm" style:use-optimal-row-height="false"/>
    </style:style>
    <style:style style:name="Cell10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187" style:family="paragraph" style:parent-style-name="Normal"/>
    <style:style style:name="T18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fo:background-color="#f2f2f2" style:vertical-align="middle" fo:border-bottom="#000000 0.018cm solid" fo:padding-left="0.19cm" fo:padding-right="0.19cm" fo:border-right="#000000 0.018cm solid" fo:wrap-option="no-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2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89" style:family="paragraph" style:parent-style-name="Normal">
      <style:paragraph-properties fo:text-align="right"/>
    </style:style>
    <style:style style:name="T1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90" style:family="paragraph" style:parent-style-name="Normal">
      <style:paragraph-properties fo:text-align="right"/>
    </style:style>
    <style:style style:name="T1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4" style:family="table-cell">
      <style:table-cell-properties style:vertical-align="middle" fo:border-bottom="#000000 0.018cm solid" fo:padding-left="0.19cm" fo:padding-right="0.19cm" fo:border-right="#000000 0.018cm solid" fo:wrap-option="no-wrap"/>
    </style:style>
    <style:style style:name="P191" style:family="paragraph" style:parent-style-name="Normal">
      <style:paragraph-properties fo:text-align="right"/>
    </style:style>
    <style:style style:name="T1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92" style:family="paragraph" style:parent-style-name="Normal_20__28_Web_29_">
      <style:paragraph-properties fo:margin-top="0cm"/>
    </style:style>
    <style:style style:name="P193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94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95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96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97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98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99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0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1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2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3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4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5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6" style:family="paragraph" style:parent-style-name="Normal_20__28_Web_29_">
      <style:paragraph-properties fo:margin-top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07" style:family="paragraph" style:parent-style-name="Normal_20__28_Web_29_">
      <style:paragraph-properties fo:margin-top="0cm"/>
    </style:style>
    <style:style style:name="T20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08" style:family="paragraph" style:parent-style-name="Normal_20__28_Web_29_">
      <style:paragraph-properties fo:margin-top="0cm" fo:margin-bottom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09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10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211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212" style:family="paragraph" style:parent-style-name="Normal"/>
    <style:style style:name="T21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21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14" style:family="paragraph" style:parent-style-name="Normal"/>
    <style:style style:name="T2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15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16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5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6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7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8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9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6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17" style:family="paragraph" style:parent-style-name="List_20_Paragraph">
      <style:paragraph-properties fo:text-align="justify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1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1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0" style:family="paragraph" style:parent-style-name="List_20_Paragraph">
      <style:paragraph-properties fo:text-align="justify" fo:text-indent="-0.635cm" fo:margin-left="1.27cm"/>
    </style:style>
    <style:style style:name="T2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0_7" style:family="text" style:parent-style-name="Strong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0_8" style:family="text" style:parent-style-name="Strong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22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222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2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4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5" style:family="paragraph" style:parent-style-name="Normal">
      <style:paragraph-properties fo:text-align="justify" fo:margin-left="0.635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6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8_5" style:family="text" style:parent-style-name="Strong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22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8_7" style:family="text" style:parent-style-name="Strong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22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8_9" style:family="text" style:parent-style-name="Strong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22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30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3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3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3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3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2_4" style:family="text" style:parent-style-name="Normal"/>
    <style:style style:name="P233" style:family="paragraph" style:parent-style-name="Footnote_20_text"/>
    <style:style style:name="T233_1" style:family="text">
      <style:text-properties fo:language="en" fo:country="GB"/>
    </style:style>
    <style:style style:name="T233_2" style:family="text">
      <style:text-properties fo:language="en" fo:country="GB" fo:font-weight="bold" style:font-weight-asian="bold" style:font-weight-complex="bold"/>
    </style:style>
    <style:style style:name="T233_3" style:family="text">
      <style:text-properties fo:language="en" fo:country="GB"/>
    </style:style>
    <style:style style:name="T23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3_5" style:family="text" style:parent-style-name="Normal"/>
    <style:style style:name="P234" style:family="paragraph" style:parent-style-name="Footnote_20_text"/>
    <style:style style:name="T234_1" style:family="text">
      <style:text-properties fo:language="en" fo:country="GB"/>
    </style:style>
    <style:style style:name="T234_2" style:family="text">
      <style:text-properties fo:language="en" fo:country="GB" fo:font-weight="bold" style:font-weight-asian="bold" style:font-weight-complex="bold"/>
    </style:style>
    <style:style style:name="T234_3" style:family="text">
      <style:text-properties fo:language="en" fo:country="GB"/>
    </style:style>
    <style:style style:name="T234_4" style:family="text">
      <style:text-properties fo:language="en" fo:country="GB"/>
    </style:style>
    <style:style style:name="T234_5" style:family="text">
      <style:text-properties fo:language="en" fo:country="GB"/>
    </style:style>
    <style:style style:name="T23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4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34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34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23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3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3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3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3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3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3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23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38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1" style:family="table-row">
      <style:table-row-properties style:min-row-height="0.661cm" style:use-optimal-row-height="false"/>
    </style:style>
    <style:style style:name="Cell105" style:family="table-cell">
      <style:table-cell-properties fo:background-color="#f2f2f2"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margin-top="0.071cm" fo:margin-bottom="0.212cm"/>
    </style:style>
    <style:style style:name="T23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32" style:family="table-row">
      <style:table-row-properties style:min-row-height="0.307cm" style:use-optimal-row-height="false"/>
    </style:style>
    <style:style style:name="Cell106" style:family="table-cell">
      <style:table-cell-properties style:vertical-align="top" fo:border-top="#000000 0.018cm dashed" fo:border-bottom="#000000 0.018cm dashe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1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2" style:family="paragraph" style:parent-style-name="Normal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243" style:family="paragraph" style:parent-style-name="Normal">
      <style:paragraph-properties fo:text-align="justify"/>
    </style:style>
    <style:style style:name="T24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4" style:family="paragraph" style:parent-style-name="List_20_Paragraph">
      <style:paragraph-properties fo:text-align="justify" fo:margin-left="0.63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5" style:family="paragraph" style:parent-style-name="Normal">
      <style:paragraph-properties fo:text-align="justify"/>
    </style:style>
    <style:style style:name="T24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5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5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5_7" style:family="text" style:parent-style-name="Normal"/>
    <style:style style:name="P246" style:family="paragraph" style:parent-style-name="Footnote_20_text"/>
    <style:style style:name="T246_1" style:family="text"/>
    <style:style style:name="T246_2" style:family="text">
      <style:text-properties style:font-name-complex="Arial"/>
    </style:style>
    <style:style style:name="T24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6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8" style:family="paragraph" style:parent-style-name="Normal">
      <style:paragraph-properties fo:text-align="justify"/>
    </style:style>
    <style:style style:name="T24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4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50" style:family="paragraph" style:parent-style-name="List_20_Paragraph">
      <style:paragraph-properties fo:text-align="justify" fo:text-indent="-0.635cm" fo:margin-left="1.9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5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5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5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2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2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2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2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2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2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2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3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31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32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33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3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3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3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3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3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3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4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4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42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43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44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45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50_4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0_4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51" style:family="paragraph" style:parent-style-name="List_20_Paragraph">
      <style:paragraph-properties fo:text-align="justify" fo:margin-left="1.9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52" style:family="paragraph" style:parent-style-name="List_20_Paragraph">
      <style:paragraph-properties fo:text-align="justify" fo:text-indent="-0.635cm" fo:margin-left="1.9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5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53" style:family="paragraph" style:parent-style-name="Normal">
      <style:paragraph-properties fo:text-indent="0.63cm" style:line-height-at-least="0.529cm" fo:margin-left="0.64cm"/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 fo:font-weight="bold" style:font-weight-asian="bold" style:font-weight-complex="bold"/>
    </style:style>
    <style:style style:name="P254" style:family="paragraph" style:parent-style-name="Normal">
      <style:paragraph-properties fo:text-indent="0.63cm" style:line-height-at-least="0.529cm" fo:margin-left="1.265cm"/>
    </style:style>
    <style:style style:name="T254_1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 fo:font-weight="bold" style:font-weight-asian="bold" style:font-weight-complex="bold"/>
    </style:style>
    <style:style style:name="P255" style:family="paragraph" style:parent-style-name="Normal">
      <style:paragraph-properties fo:text-indent="0.63cm" style:line-height-at-least="0.529cm" fo:margin-left="1.265cm"/>
    </style:style>
    <style:style style:name="T255_1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2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3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4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5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6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7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8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5_9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P256" style:family="paragraph" style:parent-style-name="Normal">
      <style:paragraph-properties fo:text-indent="0.63cm" style:line-height-at-least="0.529cm" fo:margin-left="1.265cm"/>
    </style:style>
    <style:style style:name="T256_1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2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3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4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5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6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7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8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T256_9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/>
    </style:style>
    <style:style style:name="P257" style:family="paragraph" style:parent-style-name="List_20_Paragraph">
      <style:paragraph-properties fo:text-indent="-0.635cm" style:line-height-at-least="0.529cm" fo:margin-left="2.524cm"/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 fo:font-weight="bold" style:font-weight-asian="bold" style:font-weight-complex="bold"/>
    </style:style>
    <style:style style:name="T257_1" style:family="text">
      <style:text-properties fo:font-style="italic" style:font-style-asian="italic" style:font-style-complex="italic" style:font-name="Arial" fo:font-size="10.5pt" style:font-size-asian="10.5pt" style:font-name-complex="Arial" style:font-size-complex="10.5pt" fo:language="en" fo:language-asian="en" fo:language-complex="ar" fo:country="GB" fo:country-asian="GB" fo:country-complex="SA" fo:font-weight="bold" style:font-weight-asian="bold" style:font-weight-complex="bold"/>
    </style:style>
    <style:style style:name="P258" style:family="paragraph" style:parent-style-name="Normal">
      <style:paragraph-properties fo:margin-left="0.624cm"/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259" style:family="paragraph" style:parent-style-name="Normal_20__28_Web_29_">
      <style:paragraph-properties fo:margin-top="0cm"/>
    </style:style>
    <style:style style:name="T2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60" style:family="paragraph" style:parent-style-name="Normal_20__28_Web_29_">
      <style:paragraph-properties fo:margin-top="0cm" fo:margin-bottom="0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able5" style:family="table">
      <style:table-properties table:align="left" style:width="17.545cm" fo:margin-left="0cm"/>
    </style:style>
    <style:style style:name="Column15" style:family="table-column">
      <style:table-column-properties style:column-width="5.413cm" style:use-optimal-column-width="false"/>
    </style:style>
    <style:style style:name="Column16" style:family="table-column">
      <style:table-column-properties style:column-width="4.583cm" style:use-optimal-column-width="false"/>
    </style:style>
    <style:style style:name="Column17" style:family="table-column">
      <style:table-column-properties style:column-width="3.508cm" style:use-optimal-column-width="false"/>
    </style:style>
    <style:style style:name="Column18" style:family="table-column">
      <style:table-column-properties style:column-width="4.041cm" style:use-optimal-column-width="false"/>
    </style:style>
    <style:style style:name="Row33" style:family="table-row">
      <style:table-row-properties style:min-row-height="0.423cm" style:use-optimal-row-height="false"/>
    </style:style>
    <style:style style:name="Cell10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>
      <style:table-row-properties style:min-row-height="0.423cm"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228cm" style:use-optimal-row-height="fals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_20__28_Web_29_">
      <style:paragraph-properties fo:text-align="center" fo:margin-top="0cm" fo:margin-bottom="0cm"/>
    </style:style>
    <style:style style:name="T2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_20__28_Web_29_">
      <style:paragraph-properties fo:text-align="center" fo:margin-top="0cm" fo:margin-bottom="0cm"/>
    </style:style>
    <style:style style:name="T27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31cm" style:use-optimal-row-height="fals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_20__28_Web_29_">
      <style:paragraph-properties fo:text-align="center" fo:margin-top="0cm" fo:margin-bottom="0cm"/>
    </style:style>
    <style:style style:name="T2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_20__28_Web_29_">
      <style:paragraph-properties fo:text-align="center" fo:margin-top="0cm" fo:margin-bottom="0cm"/>
    </style:style>
    <style:style style:name="T27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0.393cm" style:use-optimal-row-height="fals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81" style:family="paragraph" style:parent-style-name="Normal_20__28_Web_29_">
      <style:paragraph-properties fo:margin-top="0cm" fo:margin-bottom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82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8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84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8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86" style:family="paragraph" style:parent-style-name="Normal">
      <style:paragraph-properties fo:text-align="justify"/>
    </style:style>
    <style:style style:name="T28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8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8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87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88" style:family="paragraph" style:parent-style-name="Normal"/>
    <style:style style:name="T2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89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able6" style:family="table">
      <style:table-properties table:align="center" style:width="14.54cm" fo:margin-left="1.667cm"/>
    </style:style>
    <style:style style:name="Column19" style:family="table-column">
      <style:table-column-properties style:column-width="2.538cm" style:use-optimal-column-width="false"/>
    </style:style>
    <style:style style:name="Column20" style:family="table-column">
      <style:table-column-properties style:column-width="2.54cm" style:use-optimal-column-width="false"/>
    </style:style>
    <style:style style:name="Column21" style:family="table-column">
      <style:table-column-properties style:column-width="2.399cm" style:use-optimal-column-width="false"/>
    </style:style>
    <style:style style:name="Column22" style:family="table-column">
      <style:table-column-properties style:column-width="3.577cm" style:use-optimal-column-width="false"/>
    </style:style>
    <style:style style:name="Column23" style:family="table-column">
      <style:table-column-properties style:column-width="3.485cm" style:use-optimal-column-width="false"/>
    </style:style>
    <style:style style:name="Row38" style:family="table-row">
      <style:table-row-properties style:min-row-height="0.935cm" style:use-optimal-row-height="false"/>
    </style:style>
    <style:style style:name="Cell127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0" style:family="paragraph" style:parent-style-name="Normal"/>
    <style:style style:name="T29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1" style:family="paragraph" style:parent-style-name="Normal"/>
    <style:style style:name="T2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9" style:family="table-cell">
      <style:table-cell-properties fo:background-color="#d9e1f2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0" style:family="table-cell">
      <style:table-cell-properties fo:background-color="#fff2cc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1" style:family="table-cell">
      <style:table-cell-properties fo:background-color="#fff2c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9" style:family="table-row">
      <style:table-row-properties style:min-row-height="0.54cm" style:use-optimal-row-height="false"/>
    </style:style>
    <style:style style:name="Cell132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3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6" style:family="paragraph" style:parent-style-name="Normal"/>
    <style:style style:name="T2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7" style:family="paragraph" style:parent-style-name="Normal">
      <style:paragraph-properties fo:text-align="right"/>
    </style:style>
    <style:style style:name="T2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right"/>
    </style:style>
    <style:style style:name="T2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99" style:family="paragraph" style:parent-style-name="Normal">
      <style:paragraph-properties fo:text-align="right"/>
    </style:style>
    <style:style style:name="T2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9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9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9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529cm" style:use-optimal-row-height="fals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8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01" style:family="paragraph" style:parent-style-name="Normal"/>
    <style:style style:name="T3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02" style:family="paragraph" style:parent-style-name="Normal">
      <style:paragraph-properties fo:text-align="right"/>
    </style:style>
    <style:style style:name="T3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right"/>
    </style:style>
    <style:style style:name="T3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04" style:family="paragraph" style:parent-style-name="Normal">
      <style:paragraph-properties fo:text-align="right"/>
    </style:style>
    <style:style style:name="T3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0.529cm" style:use-optimal-row-height="fals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06" style:family="paragraph" style:parent-style-name="Normal"/>
    <style:style style:name="T3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07" style:family="paragraph" style:parent-style-name="Normal">
      <style:paragraph-properties fo:text-align="right"/>
    </style:style>
    <style:style style:name="T3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right"/>
    </style:style>
    <style:style style:name="T3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09" style:family="paragraph" style:parent-style-name="Normal">
      <style:paragraph-properties fo:text-align="right"/>
    </style:style>
    <style:style style:name="T3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0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2" style:family="table-row">
      <style:table-row-properties style:min-row-height="0.529cm" style:use-optimal-row-height="fals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8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11" style:family="paragraph" style:parent-style-name="Normal"/>
    <style:style style:name="T3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12" style:family="paragraph" style:parent-style-name="Normal">
      <style:paragraph-properties fo:text-align="right"/>
    </style:style>
    <style:style style:name="T3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right"/>
    </style:style>
    <style:style style:name="T3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14" style:family="paragraph" style:parent-style-name="Normal">
      <style:paragraph-properties fo:text-align="right"/>
    </style:style>
    <style:style style:name="T3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52cm" style:use-optimal-row-height="false"/>
    </style:style>
    <style:style style:name="Cell152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3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16" style:family="paragraph" style:parent-style-name="Normal"/>
    <style:style style:name="T3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17" style:family="paragraph" style:parent-style-name="Normal">
      <style:paragraph-properties fo:text-align="right"/>
    </style:style>
    <style:style style:name="T3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right"/>
    </style:style>
    <style:style style:name="T3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1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19" style:family="paragraph" style:parent-style-name="Footnote_20_text"/>
    <style:style style:name="T319_1" style:family="text"/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20" style:family="paragraph" style:parent-style-name="Normal">
      <style:paragraph-properties fo:text-align="right"/>
    </style:style>
    <style:style style:name="T3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529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8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22" style:family="paragraph" style:parent-style-name="Normal"/>
    <style:style style:name="T3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23" style:family="paragraph" style:parent-style-name="Normal">
      <style:paragraph-properties fo:text-align="right"/>
    </style:style>
    <style:style style:name="T3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right"/>
    </style:style>
    <style:style style:name="T3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25" style:family="paragraph" style:parent-style-name="Normal">
      <style:paragraph-properties fo:text-align="right"/>
    </style:style>
    <style:style style:name="T3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1.393cm" style:use-optimal-row-height="false"/>
    </style:style>
    <style:style style:name="Cell162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3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27" style:family="paragraph" style:parent-style-name="Normal"/>
    <style:style style:name="T3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28" style:family="paragraph" style:parent-style-name="Normal">
      <style:paragraph-properties fo:text-align="right"/>
    </style:style>
    <style:style style:name="T3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right"/>
    </style:style>
    <style:style style:name="T3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2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30" style:family="paragraph" style:parent-style-name="Footnote_20_text"/>
    <style:style style:name="T330_1" style:family="text"/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31" style:family="paragraph" style:parent-style-name="Normal">
      <style:paragraph-properties fo:text-align="right"/>
    </style:style>
    <style:style style:name="T3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0.935cm" style:use-optimal-row-height="false"/>
    </style:style>
    <style:style style:name="Cell167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/>
    <style:style style:name="T3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8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/>
    <style:style style:name="T3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34" style:family="paragraph" style:parent-style-name="Footnote_20_text"/>
    <style:style style:name="T334_1" style:family="text"/>
    <style:style style:name="T334_2" style:family="text">
      <style:text-properties fo:language="en" fo:country="GB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35" style:family="paragraph" style:parent-style-name="Normal">
      <style:paragraph-properties fo:text-align="right"/>
    </style:style>
    <style:style style:name="T3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right"/>
    </style:style>
    <style:style style:name="T3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37" style:family="paragraph" style:parent-style-name="Footnote_20_text"/>
    <style:style style:name="T337_1" style:family="text"/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38" style:family="paragraph" style:parent-style-name="Normal">
      <style:paragraph-properties fo:text-align="right"/>
    </style:style>
    <style:style style:name="T3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3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0.529cm" style:use-optimal-row-height="false"/>
    </style:style>
    <style:style style:name="Cell172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39" style:family="paragraph" style:parent-style-name="Normal"/>
    <style:style style:name="T3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40" style:family="paragraph" style:parent-style-name="Normal">
      <style:paragraph-properties fo:text-align="right"/>
    </style:style>
    <style:style style:name="T3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right"/>
    </style:style>
    <style:style style:name="T3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42" style:family="paragraph" style:parent-style-name="Normal">
      <style:paragraph-properties fo:text-align="right"/>
    </style:style>
    <style:style style:name="T3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4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0.529cm" style:use-optimal-row-height="false"/>
    </style:style>
    <style:style style:name="Cell176" style:family="table-cell">
      <style:table-cell-properties fo:background-color="#e7e6e6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44" style:family="paragraph" style:parent-style-name="Normal">
      <style:paragraph-properties fo:text-align="right"/>
    </style:style>
    <style:style style:name="T3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right"/>
    </style:style>
    <style:style style:name="T3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46" style:family="paragraph" style:parent-style-name="Normal">
      <style:paragraph-properties fo:text-align="right"/>
    </style:style>
    <style:style style:name="T3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47" style:family="paragraph" style:parent-style-name="Normal_20__28_Web_29_">
      <style:paragraph-properties fo:margin-top="0cm" fo:margin-bottom="0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34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34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34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34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4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4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5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0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1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49" style:family="table-row">
      <style:table-row-properties style:min-row-height="0.444cm" style:use-optimal-row-height="false"/>
    </style:style>
    <style:style style:name="Cell180" style:family="table-cell">
      <style:table-cell-properties style:vertical-align="top" fo:border-top="#000000 0.018cm dashed" fo:border-bottom="#000000 0.018cm dashe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margin-top="0.071cm" fo:margin-bottom="0.212cm"/>
    </style:style>
    <style:style style:name="T35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0" style:family="table-row">
      <style:table-row-properties style:min-row-height="0.307cm" style:use-optimal-row-height="false"/>
    </style:style>
    <style:style style:name="Cell181" style:family="table-cell">
      <style:table-cell-properties style:vertical-align="top" fo:border-top="#000000 0.018cm dashe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justify" fo:margin-top="0.212cm" fo:margin-bottom="0.212cm"/>
    </style:style>
    <style:style style:name="T35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5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53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3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3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54" style:family="paragraph" style:parent-style-name="List_20_Paragraph">
      <style:paragraph-properties fo:text-align="justify" fo:text-indent="-0.635cm" fo:margin-left="1.27cm"/>
    </style:style>
    <style:style style:name="T35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4_4" style:family="text" style:parent-style-name="Footnote_20_reference">
      <style:text-properties style:text-position="super 58%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4_5" style:family="text" style:parent-style-name="List_20_Paragraph"/>
    <style:style style:name="P355" style:family="paragraph" style:parent-style-name="Footnote_20_text"/>
    <style:style style:name="T355_1" style:family="text">
      <style:text-properties fo:language="en" fo:country="GB"/>
    </style:style>
    <style:style style:name="T35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6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7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7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59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5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0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6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6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6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6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6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3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4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5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6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8" style:family="paragraph" style:parent-style-name="Normal">
      <style:paragraph-properties fo:text-align="justify"/>
    </style:style>
    <style:style style:name="T36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9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1" style:family="table-row">
      <style:table-row-properties style:min-row-height="0.623cm" style:use-optimal-row-height="false"/>
    </style:style>
    <style:style style:name="Cell182" style:family="table-cell">
      <style:table-cell-properties fo:background-color="#f2f2f2"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margin-top="0.071cm" fo:margin-bottom="0.212cm"/>
    </style:style>
    <style:style style:name="T37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2" style:family="table-row">
      <style:table-row-properties style:min-row-height="0.803cm" style:use-optimal-row-height="false"/>
    </style:style>
    <style:style style:name="Cell183" style:family="table-cell">
      <style:table-cell-properties fo:background-color="#ffffff" style:vertical-align="top" fo:border-top="#000000 0.018cm dashe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2" style:family="paragraph" style:parent-style-name="Normal"/>
    <style:style style:name="T37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3" style:family="paragraph" style:parent-style-name="Normal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7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4_12" style:family="text" style:parent-style-name="Normal"/>
    <style:style style:name="P375" style:family="paragraph" style:parent-style-name="Footnote_20_text"/>
    <style:style style:name="T375_1" style:family="text">
      <style:text-properties fo:language="en" fo:country="GB"/>
    </style:style>
    <style:style style:name="T37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5_3" style:family="text" style:parent-style-name="Normal"/>
    <style:style style:name="P376" style:family="paragraph" style:parent-style-name="Footnote_20_text">
      <style:paragraph-properties fo:text-align="justify"/>
    </style:style>
    <style:style style:name="T376_1" style:family="text">
      <style:text-properties fo:language="en" fo:country="GB"/>
    </style:style>
    <style:style style:name="T37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7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7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7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7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78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8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2" style:family="paragraph" style:parent-style-name="Normal">
      <style:paragraph-properties fo:text-align="justify"/>
    </style:style>
    <style:style style:name="T38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2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2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4" style:family="paragraph" style:parent-style-name="Normal">
      <style:paragraph-properties fo:text-align="justify"/>
    </style:style>
    <style:style style:name="T38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6" style:family="paragraph" style:parent-style-name="Normal">
      <style:paragraph-properties fo:text-align="justify"/>
    </style:style>
    <style:style style:name="T38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7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87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7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9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89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9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9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9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9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9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1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2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3" style:family="paragraph" style:parent-style-name="Normal">
      <style:paragraph-properties fo:text-align="justify"/>
    </style:style>
    <style:style style:name="T39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9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9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3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4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9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9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5_2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6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7" style:family="paragraph" style:parent-style-name="Normal"/>
    <style:style style:name="T39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8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8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99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9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0" style:family="paragraph" style:parent-style-name="List_20_Paragraph">
      <style:paragraph-properties fo:text-align="justify"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0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1" style:family="paragraph" style:parent-style-name="List_20_Paragraph">
      <style:paragraph-properties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2" style:family="paragraph" style:parent-style-name="Normal">
      <style:paragraph-properties fo:text-align="justify"/>
    </style:style>
    <style:style style:name="T40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0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0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3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06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T406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6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6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7" style:family="paragraph" style:parent-style-name="Normal">
      <style:paragraph-properties fo:text-align="justify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0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0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2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3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4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4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08_4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9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5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6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7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18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8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8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8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8_1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18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419" style:family="paragraph" style:parent-style-name="Normal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2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2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2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2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2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22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4" style:family="paragraph" style:parent-style-name="Normal"/>
    <style:style style:name="T424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24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6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7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8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9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10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1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4_1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6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53" style:family="table-row">
      <style:table-row-properties style:min-row-height="0.803cm" style:use-optimal-row-height="false"/>
    </style:style>
    <style:style style:name="Cell184" style:family="table-cell">
      <style:table-cell-properties fo:background-color="#ffffff" style:vertical-align="top" fo:border-top="#000000 0.018cm dashe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margin-top="0.071cm" fo:margin-bottom="0.212cm"/>
    </style:style>
    <style:style style:name="T42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2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2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4" style:family="table-row">
      <style:table-row-properties style:min-row-height="0.803cm" style:use-optimal-row-height="false"/>
    </style:style>
    <style:style style:name="Cell185" style:family="table-cell">
      <style:table-cell-properties fo:background-color="#ffffff" style:vertical-align="top" fo:border-top="#000000 0.018cm dashe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justify" fo:margin-top="0.212cm"/>
    </style:style>
    <style:style style:name="T42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6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7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8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28_9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429" style:family="paragraph" style:parent-style-name="Normal">
      <style:paragraph-properties fo:text-align="justify" fo:margin-top="0.212cm" fo:margin-bottom="0.212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430" style:family="paragraph" style:parent-style-name="Normal"/>
    <style:style style:name="P431" style:family="paragraph" style:parent-style-name="Normal">
      <style:paragraph-properties fo:break-before="page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fo:wrap-option="no-wrap" draw:auto-grow-height="true" draw:auto-grow-width="true"/>
    </style:style>
    <style:style style:name="P432" style:family="paragraph" style:parent-style-name="Normal">
      <style:paragraph-properties fo:break-before="page" fo:margin-top="0cm" fo:margin-bottom="0cm"/>
    </style:style>
  </office:automatic-styles>
  <office:body>
    <office:text>
      <text:user-field-decls>
        <text:user-field-decl office:value-type="string" text:name="dgnword-docGUID" office:string-value="{4B67A534-58A0-41D7-8588-C4F4A87C4DD4}"/>
        <text:user-field-decl office:value-type="string" text:name="dgnword-eventsink" office:string-value="1756814226880"/>
      </text:user-field-decls>
      <text:p text:style-name="P1"><text:span text:style-name="T1_1">ADDENDUM<text:s/>TO<text:s/>BUSINESS<text:s/>CASE<text:s/></text:span></text:p>
      <text:p text:style-name="P2"/>
      <text:p text:style-name="P3"><text:span text:style-name="T3_1">INCLUDING<text:s/>FOR<text:s/>BRIDGE<text:s/>FUNDING<text:s/>AND<text:s/>SCALE-UP<text:s/>COST<text:s/>EXTENSIONS</text:span></text:p>
      <text:p text:style-name="P4"><text:span text:style-name="T4_1">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5"><text:span text:style-name="T5_1">SUMMARY<text:s/>INFORMATION</text:span></text:p>
          </table:table-cell>
          <table:table-cell table:style-name="Cell2">
            <text:p text:style-name="P6"/>
          </table:table-cell>
        </table:table-row>
        <table:table-row table:style-name="Row2">
          <table:table-cell table:style-name="Cell3">
            <text:p text:style-name="P7"><text:span text:style-name="T7_1">Project<text:s/>Name</text:span></text:p>
          </table:table-cell>
          <table:table-cell table:style-name="Cell4">
            <text:p text:style-name="P8"><text:span text:style-name="T8_1">Sahel<text:s/>Humanitarian<text:s/>Assistance<text:s/>and<text:s/>Protection<text:s/>Programme<text:s/>(SHAPP)</text:span></text:p>
          </table:table-cell>
        </table:table-row>
        <table:table-row table:style-name="Row3">
          <table:table-cell table:style-name="Cell5">
            <text:p text:style-name="P9"><text:span text:style-name="T9_1">Country<text:s/>or<text:s/>region<text:s/>targeted</text:span></text:p>
          </table:table-cell>
          <table:table-cell table:style-name="Cell6">
            <text:p text:style-name="P10"><text:span text:style-name="T10_1">Sahel<text:s/>(Burkina<text:s/>Faso,<text:s/>Chad,<text:s/>Mali,<text:s/>Mauritania<text:s/>and<text:s/>Niger)<text:s/></text:span></text:p>
          </table:table-cell>
        </table:table-row>
        <table:table-row table:style-name="Row4">
          <table:table-cell table:style-name="Cell7">
            <text:p text:style-name="P11"><text:span text:style-name="T11_1">Type<text:s/>of<text:s/>cost<text:s/>extension</text:span><text:span text:style-name="T11_2"><text:s/>(if<text:s/>applicable)</text:span></text:p>
          </table:table-cell>
          <table:table-cell table:style-name="Cell8">
            <text:p text:style-name="P12"><text:span text:style-name="T12_1">Cost<text:s/></text:span><text:span text:style-name="T12_2">(spend<text:s/></text:span><text:span text:style-name="T12_3">will<text:s/></text:span><text:span text:style-name="T12_4">follow<text:s/>allocation<text:s/>confirmation)</text:span></text:p>
            <text:p text:style-name="P13"/>
          </table:table-cell>
        </table:table-row>
        <table:table-row table:style-name="Row5">
          <table:table-cell table:style-name="Cell9">
            <text:p text:style-name="P14"><text:span text:style-name="T14_1">Original<text:s/>project<text:s/>budget</text:span></text:p>
          </table:table-cell>
          <table:table-cell table:style-name="Cell10">
            <text:p text:style-name="P15"><text:span text:style-name="T15_1">£</text:span><text:span text:style-name="T15_2">235</text:span><text:span text:style-name="T15_3">m<text:s/></text:span></text:p>
          </table:table-cell>
        </table:table-row>
        <table:table-row table:style-name="Row6">
          <table:table-cell table:style-name="Cell11">
            <text:p text:style-name="P16"><text:span text:style-name="T16_1">Original<text:s/></text:span><text:span text:style-name="T16_2">project</text:span><text:span text:style-name="T16_3"><text:s/>start<text:s/>and<text:s/>end<text:s/>dates</text:span></text:p>
          </table:table-cell>
          <table:table-cell table:style-name="Cell12">
            <text:p text:style-name="P17"><text:span text:style-name="T17_1">December</text:span><text:span text:style-name="T17_2"><text:s/>2021<text:s/>–<text:s/>September<text:s/>2028</text:span></text:p>
          </table:table-cell>
        </table:table-row>
        <table:table-row table:style-name="Row7">
          <table:table-cell table:style-name="Cell13">
            <text:p text:style-name="P18"><text:span text:style-name="T18_1">Cost<text:s/>extension<text:s/>value</text:span><text:span text:style-name="T18_2"><text:s/>(if<text:s/>applicable)</text:span></text:p>
          </table:table-cell>
          <table:table-cell table:style-name="Cell14">
            <text:p text:style-name="P19"><text:span text:style-name="T19_1">£</text:span><text:span text:style-name="T19_2">1</text:span><text:span text:style-name="T19_3">2</text:span><text:span text:style-name="T19_4">3</text:span><text:span text:style-name="T19_5">m</text:span></text:p>
          </table:table-cell>
        </table:table-row>
        <table:table-row table:style-name="Row8">
          <table:table-cell table:style-name="Cell15">
            <text:p text:style-name="P20"><text:span text:style-name="T20_1">New<text:s/>reduced<text:s/>budget<text:s/>(if<text:s/>applicable)</text:span></text:p>
          </table:table-cell>
          <table:table-cell table:style-name="Cell16">
            <text:p text:style-name="P21"><text:span text:style-name="T21_1">N/A</text:span></text:p>
          </table:table-cell>
        </table:table-row>
        <table:table-row table:style-name="Row9">
          <table:table-cell table:style-name="Cell17">
            <text:p text:style-name="P22"><text:span text:style-name="T22_1">New<text:s/>project<text:s/>end<text:s/>date</text:span><text:span text:style-name="T22_2"><text:s/>(if<text:s/>applicable)</text:span></text:p>
          </table:table-cell>
          <table:table-cell table:style-name="Cell18">
            <text:p text:style-name="P23"><text:span text:style-name="T23_1">N/A</text:span></text:p>
          </table:table-cell>
        </table:table-row>
        <table:table-row table:style-name="Row10">
          <table:table-cell table:style-name="Cell19">
            <text:p text:style-name="P24"><text:span text:style-name="T24_1">Business<text:s/>Case<text:s/>Quest<text:s/>Document<text:s/>No.</text:span></text:p>
          </table:table-cell>
          <table:table-cell table:style-name="Cell20">
            <text:p text:style-name="P25"><text:span text:style-name="T25_1">N/A</text:span></text:p>
          </table:table-cell>
        </table:table-row>
      </table:table>
      <text:p text:style-name="P26"/>
      <table:table table:style-name="Table2">
        <table:table-column table:style-name="Column3"/>
        <table:table-header-rows>
          <table:table-row table:style-name="Row11">
            <table:table-cell table:style-name="Cell21">
              <text:p text:style-name="P27"><text:span text:style-name="T27_1">INFORMATION</text:span></text:p>
            </table:table-cell>
          </table:table-row>
        </table:table-header-rows>
        <table:table-row table:style-name="Row12">
          <table:table-cell table:style-name="Cell22">
            <text:p text:style-name="P28"><text:span text:style-name="T28_1">What<text:s/>is<text:s/>the<text:s/>project’s<text:s/>purpose?</text:span></text:p>
          </table:table-cell>
        </table:table-row>
        <table:table-row table:style-name="Row13">
          <table:table-cell table:style-name="Cell23">
            <text:p text:style-name="P29"/>
            <text:p text:style-name="P30"><text:span text:style-name="T30_1">The<text:s/></text:span><text:span text:style-name="T30_2">Sahel<text:s/>Humanitarian<text:s/>Assistance<text:s/>and<text:s/>Protection<text:s/>Programme<text:s/>(SHAPP)</text:span><text:span text:style-name="T30_3"><text:s/>protects<text:s/>and<text:s/>assists<text:s/>the<text:s/>most<text:s/>vulnerable<text:s/>in<text:s/>‘hotspots’<text:s/>of<text:s/>most<text:s/>acute<text:s/>humanitarian<text:s/>need<text:s/>in<text:s/>Burkina<text:s/>Faso,<text:s/>Mali,<text:s/>Niger<text:s/>and<text:s/>Chad.<text:s/>It<text:s/>supports<text:s/>front<text:s/>line<text:s/>actors<text:s/>to<text:s/>access<text:s/>those<text:s/>hardest<text:s/>to<text:s/>reach<text:s/>and<text:s/>in<text:s/>greatest<text:s/>need.<text:s/>In<text:s/>addition,<text:s/>through<text:s/>building<text:s/>data<text:s/>and<text:s/>evidence,<text:s/>it<text:s/>provides<text:s/>the<text:s/>means<text:s/>to<text:s/>inform<text:s/>and<text:s/>influence<text:s/>humanitarian<text:s/>actors,<text:s/>donors<text:s/>and<text:s/>national<text:s/>governments<text:s/>to<text:s/>better<text:s/>understand<text:s/>the<text:s/>context<text:s/>and<text:s/>needs,<text:s/>and<text:s/>to<text:s/>improve<text:s/>overall<text:s/>delivery<text:s/>of<text:s/>humanitarian<text:s/>aid.<text:s/></text:span></text:p>
            <text:p text:style-name="P31"/>
            <text:p text:style-name="P32"><text:span text:style-name="T32_1">Specifically,<text:s/>the<text:s/>programme<text:s/>delivers</text:span><text:span text:style-name="T32_2">:</text:span></text:p>
            <text:list text:style-name="LS1" xml:id="list0">
              <text:list-item>
                <text:p text:style-name="P33"><text:span text:style-name="T33_1">Prioritised<text:s/>humanitarian<text:s/>assistance<text:s/>and<text:s/>protection<text:s/>(e.g.<text:s/>food<text:s/></text:span><text:span text:style-name="T33_2">security</text:span><text:span text:style-name="T33_3">,<text:s/></text:span><text:span text:style-name="T33_4">livelihoods</text:span><text:span text:style-name="T33_5">,<text:s/>nutrition,<text:s/>health,<text:s/>water<text:s/>and<text:s/>sanitation,<text:s/>promoting<text:s/>safety<text:s/>and<text:s/>respect<text:s/>of<text:s/>human<text:s/>rights<text:s/>and<text:s/></text:span><text:span text:style-name="T33_6">international<text:s/>humanitarian<text:s/>law</text:span><text:span text:style-name="T33_7">)<text:s/>for<text:s/>the<text:s/>most<text:s/>vulnerable</text:span><text:span text:style-name="T33_8">.<text:s text:c="2"/></text:span></text:p>
              </text:list-item>
              <text:list-item>
                <text:p text:style-name="P34"><text:span text:style-name="T34_1">An<text:s/>improved<text:s/>‘enabling’<text:s/>safe<text:s/>and<text:s/>secure<text:s/></text:span><text:span text:style-name="T34_2">operating<text:s/></text:span><text:span text:style-name="T34_3">environment<text:s/>for<text:s/>humanitarian<text:s/>actors</text:span><text:span text:style-name="T34_4">.<text:s text:c="2"/></text:span></text:p>
              </text:list-item>
              <text:list-item>
                <text:p text:style-name="P35"><text:span text:style-name="T35_1">A<text:s/>regional<text:s/>inter-agency<text:s/>harmonised<text:s/>protection<text:s/>monitoring<text:s/>system.</text:span></text:p>
              </text:list-item>
            </text:list>
            <text:p text:style-name="P36"/>
            <text:p text:style-name="P37"><text:span text:style-name="T37_1">Through<text:s/></text:span><text:span text:style-name="T37_2">this<text:s/>programme,<text:s/></text:span><text:span text:style-name="T37_3">the<text:s/>UK<text:s/>founded<text:s/></text:span><text:span text:style-name="T37_4">the<text:s/></text:span><text:span text:style-name="T37_5">Sahel<text:s/>Regional<text:s/>Fund<text:s/>(SRF)</text:span><text:span text:style-name="T37_6">,<text:s/>a<text:s/>multi</text:span><text:span text:style-name="T37_7">-</text:span><text:span text:style-name="T37_8">year<text:s/></text:span><text:span text:style-name="T37_9">fund<text:s/>hosted<text:s/>by<text:s/></text:span><text:span text:style-name="T37_10">the<text:s/>Danish<text:s/>Refugee<text:s/>Council<text:s/>(DRC)<text:s/></text:span><text:span text:style-name="T37_11">and<text:s/>governed<text:s/>by<text:s/>local<text:s/>and<text:s/>international<text:s/>Non-Governmental<text:s/>Organisations<text:s/>(NGOs)<text:s/>active<text:s/>in<text:s/>the<text:s/>Sahel.<text:s/>The<text:s/>SRF<text:s/></text:span><text:span text:style-name="T37_12">empowers<text:s/>local<text:s/>and<text:s/>international<text:s/></text:span><text:span text:style-name="T37_13">NGOs<text:s/>to<text:s/>respond<text:s/>to<text:s/>the<text:s/>needs<text:s/>of<text:s/></text:span><text:span text:style-name="T37_14">the<text:s/>most<text:s/>vulnerable<text:s/>and<text:s/>deliver<text:s/>lasting<text:s/>impact.<text:s/></text:span><text:span text:style-name="T37_15">It<text:s/>is<text:s/>regularly<text:s/>hailed<text:s/>as<text:s/>best<text:s/>practice<text:s/>by<text:s/>UK<text:s/>and<text:s/>international<text:s/>NGOs,<text:s/>and<text:s/>t</text:span><text:span text:style-name="T37_16">he<text:s/>last<text:s/></text:span><text:span text:style-name="T37_17">two<text:s/></text:span><text:span text:style-name="T37_18">Annual<text:s/></text:span><text:span text:style-name="T37_19">R</text:span><text:span text:style-name="T37_20">eview</text:span><text:span text:style-name="T37_21">s</text:span><text:span text:style-name="T37_22"><text:s/>found<text:s/>the<text:s/>SRF<text:s/></text:span><text:span text:style-name="T37_23">to<text:s/>have<text:s/></text:span><text:span text:style-name="T37_24">demonstrat</text:span><text:span text:style-name="T37_25">ed</text:span><text:span text:style-name="T37_26"><text:s/></text:span><text:span text:style-name="T37_27">a<text:s/>significant<text:s/>ability<text:s/>to<text:s/>adapt<text:s/>and<text:s/>overcome<text:s/>ever-rising<text:s/>disruptions<text:s/>to<text:s/>humanitarian<text:s/>access</text:span><text:span text:style-name="T37_28"><text:s/>to<text:s/>successfully<text:s/>deliver<text:s/>assistance</text:span><text:span text:style-name="T37_29">.<text:s/></text:span><text:span text:style-name="T37_30">Thanks<text:s/>to<text:s/>this<text:s/>highly<text:s/>flexible<text:s/>and<text:s/>localised<text:s/>approach,<text:s/>and<text:s/>apart<text:s/>from<text:s/>isolated<text:s/>events,<text:s/>SHAPP<text:s/>has<text:s/>been<text:s/>able<text:s/>to<text:s/>operate<text:s/>continuously,<text:s/>including<text:s/>in<text:s/>hard-to-reach<text:s/>areas<text:s/>of<text:s/>central<text:s/>Sahel.<text:s/></text:span></text:p>
            <text:p text:style-name="P38"/>
            <text:p text:style-name="P39"><text:span text:style-name="T39_1">Working</text:span><text:span text:style-name="T39_2"><text:s/>with<text:s/>and<text:s/>through<text:s/>local<text:s/>and<text:s/>national<text:s/>partners<text:s/>has<text:s/>been<text:s/>instrumental<text:s/>in<text:s/>negotiating<text:s/>and<text:s/>maintaining<text:s/>access<text:s/>and<text:s/>delivering<text:s/>the<text:s/>SHAPP<text:s/>programme<text:s/>results.</text:span><text:span text:style-name="T39_3"><text:s/></text:span></text:p>
            <text:p text:style-name="P40"/>
            <text:p text:style-name="P41"><text:span text:style-name="T41_1">SHAPP<text:s/>is<text:s/>the<text:s/>only<text:s/>bilateral<text:s/>spending<text:s/>vehicle<text:s/>through<text:s/>which<text:s/>FCDO<text:s/>can<text:s/>deliver<text:s/>humanitarian<text:s/>assistance<text:s/>in<text:s/>Chad<text:s/>to<text:s/>those<text:s/>fleeing<text:s/>the<text:s/>crisis<text:s/>in<text:s/>Sudan</text:span><text:span text:style-name="T41_2">;</text:span><text:span text:style-name="T41_3"><text:s/>described<text:s/>by<text:s/>the<text:s/>Prime<text:s/>Minister<text:s/></text:span><text:span text:style-name="T41_4">and<text:s/>the<text:s/>Foreign<text:s/>Secretary</text:span><text:span text:style-name="T41_5"><text:s/>as<text:s/></text:span><text:span text:style-name="T41_6">the<text:s/>worst<text:s/>humanitarian<text:s/>crisis</text:span><text:span text:style-name="T41_7"><text:s/>in<text:s/>the<text:s/>21st<text:s/>century</text:span><text:span text:style-name="T41_8"><text:note text:note-class="footnote"><text:note-citation/><text:note-body><text:p text:style-name="P42"><text:span text:style-name="T42_1"><text:s/></text:span><text:span text:style-name="T42_2"><text:a xlink:type="simple" xlink:href="https://www.gov.uk/government/speeches/prime-ministers-statement-at-the-un-security-council"><text:span text:style-name="T42_3">Prime<text:s/>Minister's statement at<text:s/>the<text:s/>UN Security<text:s/>Council<text:s/>-<text:s/>GOV.UK</text:span></text:a></text:span><text:span text:style-name="T42_4">.<text:s text:c="2"/></text:span></text:p><text:p text:style-name="P43"><text:span text:style-name="T43_1"><text:a xlink:type="simple" xlink:href="https://hansard.parliament.uk/Commons/2025-11-18/debates/60EB31A0-A9B0-4AC8-A011-71028D5E2975/GazaAndSudan"><text:span text:style-name="T43_2">Foreign<text:s/>Secretary's<text:s/>statement<text:s/>on<text:s/>Sudan<text:s/>at<text:s/>the<text:s/>UK<text:s/>Parliament<text:s/>-<text:s/>Nov<text:s/>2025</text:span></text:a></text:span><text:span text:style-name="T43_3">.</text:span></text:p></text:note-body></text:note></text:span><text:span text:style-name="T43_4">.</text:span><text:span text:style-name="T43_5"><text:s/></text:span><text:span text:style-name="T43_6"><text:s/>UK<text:s/>humanitarian<text:s/>support<text:s/>in<text:s/></text:span><text:span text:style-name="T43_7">eastern<text:s/>Chad</text:span><text:span text:style-name="T43_8"><text:s/>stabilises<text:s/>refugees<text:s/>and<text:s/>host<text:s/>communities<text:s/>and<text:s/>reduces<text:s/>dangerous<text:s/>onward<text:s/>movement<text:s/>along<text:s/>Libya-Europe<text:s/>routes.<text:s/>This<text:s/>aligns<text:s/>to<text:s/>UK<text:s/>migration<text:s/>priorities<text:s/>(more<text:s/>than<text:s/>4,500<text:s/>Sudanese<text:s/>asylum<text:s/>seekers<text:s/>arrived<text:s/>via<text:s/>small<text:s/>boats<text:s/>in<text:s/>the<text:s/>last<text:s/>year)</text:span><text:span text:style-name="T43_9">.<text:s/></text:span><text:span text:style-name="T43_10">SHAPP<text:s/>partners<text:s/>have<text:s/>rapidly<text:s/>adapted<text:s/>to<text:s/>respond<text:s/>to<text:s/>the<text:s/>influx<text:s/>of<text:s/>refugees<text:s/>into<text:s/></text:span><text:span text:style-name="T43_11">e</text:span><text:span text:style-name="T43_12">astern<text:s/>Chad.<text:s/></text:span><text:span text:style-name="T43_13">Since<text:s/>the<text:s/>start<text:s/>of<text:s/>the<text:s/>crisis<text:s/>in<text:s/>April<text:s/>2023,<text:s/>the<text:s/>UK<text:s/></text:span><text:span text:style-name="T43_14">has<text:s/>provided<text:s/></text:span><text:span text:style-name="T43_15">£101</text:span><text:span text:style-name="T43_16"><text:s/>million<text:s/>in<text:s/>humanitarian</text:span><text:span text:style-name="T43_17"><text:s/></text:span><text:span text:style-name="T43_18">aid<text:s/>for<text:s/>Chad</text:span><text:span text:style-name="T43_19">,<text:s/>making<text:s/>the<text:s/>UK<text:s/>the<text:s/></text:span><text:span text:style-name="T43_20">fifth<text:s/></text:span><text:span text:style-name="T43_21">largest<text:s/>donor<text:s/>to<text:s/>Chad<text:s/>in<text:s/></text:span><text:span text:style-name="T43_22">2025</text:span><text:span text:style-name="T43_23">.</text:span><text:span text:style-name="T43_24"><text:s/></text:span></text:p>
            <text:p text:style-name="P44"/>
            <text:p text:style-name="P45"><text:span text:style-name="T45_1">SHAPP<text:s/>is<text:s/>c</text:span><text:span text:style-name="T45_2">entral</text:span><text:span text:style-name="T45_3"><text:s/>to<text:s/>the<text:s/>UK</text:span><text:span text:style-name="T45_4">’s</text:span><text:span text:style-name="T45_5"><text:s/>response<text:s/>to<text:s/>the<text:s/>Sudanese<text:s/>crisis</text:span><text:span text:style-name="T45_6"><text:s/>due<text:s/>to<text:s/>the<text:s/>high<text:s/>number<text:s/>and<text:s/>extreme<text:s/>vulnerability<text:s/>of<text:s/>Sudanese<text:s/>refugees<text:s/>in<text:s/>Chad.<text:s/>Since<text:s/>the<text:s/>conflict<text:s/>began<text:s/>in<text:s/>2023,<text:s/>t</text:span><text:span text:style-name="T45_7">he</text:span><text:span text:style-name="T45_8"><text:s/>UK<text:s/></text:span><text:span text:style-name="T45_9">has<text:s/></text:span><text:span text:style-name="T45_10">provided<text:s/>a<text:s/>level<text:s/>of<text:s/>humanitarian<text:s/>funding<text:s/>in<text:s/>eastern<text:s/>Chad,<text:s/>equivalent<text:s/>to<text:s/>34%<text:s/>of<text:s/>its<text:s/>humanitarian<text:s/>support<text:s/>within<text:s/>Sudan</text:span><text:span text:style-name="T45_11"><text:note text:note-class="footnote"><text:note-citation/><text:note-body><text:p text:style-name="P46"><text:span text:style-name="T46_1"><text:s/>Since<text:s/>the<text:s/>start<text:s/>of<text:s/>the<text:s/>Sudan<text:s/>crisis<text:s/>and<text:s/>up<text:s/>to<text:s/>the<text:s/>end<text:s/>of<text:s/>FY25/26,<text:s/>the<text:s/>UK<text:s/>provided<text:s/></text:span><text:span text:style-name="T46_2">£297m<text:s/>in<text:s/>humanitarian<text:s/>funding<text:s/>in<text:s/>Sudan<text:s/>and<text:s/>£101m<text:s/>in<text:s/>Chad.<text:s/></text:span></text:p></text:note-body></text:note></text:span><text:span text:style-name="T46_3">.<text:s/></text:span><text:span text:style-name="T46_4">Through<text:s/>the<text:s/></text:span><text:span text:style-name="T46_5">SRF</text:span><text:span text:style-name="T46_6">,<text:s/>W</text:span><text:span text:style-name="T46_7">orld<text:s/></text:span><text:span text:style-name="T46_8">F</text:span><text:span text:style-name="T46_9">ood<text:s/></text:span><text:span text:style-name="T46_10">P</text:span><text:span text:style-name="T46_11">rogramme<text:s/>(WFP)</text:span><text:span text:style-name="T46_12"><text:s/>and<text:s/></text:span><text:span text:style-name="T46_13">the<text:s/></text:span><text:span text:style-name="T46_14">U</text:span><text:span text:style-name="T46_15">nited<text:s/>Nations<text:s/>High<text:s/>Commission<text:s/>for<text:s/>Refugees<text:s/>(UN</text:span><text:span text:style-name="T46_16">HCR</text:span><text:span text:style-name="T46_17">),</text:span><text:span text:style-name="T46_18"><text:s/>the<text:s/>UK<text:s/></text:span><text:span text:style-name="T46_19">has<text:s/></text:span><text:span text:style-name="T46_20">provided</text:span><text:span text:style-name="T46_21"><text:s/>emergency<text:s/>food<text:s/>assistance,<text:s/>shelter,<text:s/>water,<text:s/>health<text:s/>and<text:s/>nutrition<text:s/>to<text:s/>Sudanese<text:s/>refugees,<text:s/>returnees<text:s/>and<text:s/>host<text:s/>community<text:s/>members.<text:s/></text:span><text:span text:style-name="T46_22">SHAPP</text:span><text:span text:style-name="T46_23"><text:s/>also<text:s/>support</text:span><text:span text:style-name="T46_24">ed</text:span><text:span text:style-name="T46_25"><text:s/>the<text:s/>International<text:s/>Committee<text:s/>of<text:s/>the<text:s/>Red<text:s/>Cross<text:s/>(ICRC)</text:span><text:span text:style-name="T46_26"><text:s/>to<text:s/>help<text:s/>refugees<text:s/></text:span><text:span text:style-name="T46_27">reconnect</text:span><text:span text:style-name="T46_28"><text:s/>with<text:s/>family<text:s/>members<text:s/>who<text:s/>remain<text:s/>in<text:s/>Sudan.<text:s text:c="2"/></text:span></text:p>
            <text:p text:style-name="P47"/>
            <text:p text:style-name="P48"><text:span text:style-name="T48_1">The<text:s/>January<text:s/>2025<text:s/>Business<text:s/>Case<text:s/>Addendum<text:s/>allows<text:s/>SHAPP<text:s/>to<text:s/>programme<text:s/>in<text:s/></text:span><text:span text:style-name="T48_2">Mauritania</text:span><text:span text:style-name="T48_3">,<text:s/>exclusively<text:s/>through<text:s/>the<text:s/></text:span><text:span text:style-name="T48_4">Internal<text:s/>Risk<text:s/>Facility<text:s/>(IRF),</text:span><text:span text:style-name="T48_5"><text:s/>if<text:s/>the<text:s/>situation<text:s/>should<text:s/>deteriorate<text:s/>drastically<text:s/>and<text:s/>if<text:s/>deemed<text:s/>relevant</text:span><text:span text:style-name="T48_6"><text:s/>(e</text:span><text:span text:style-name="T48_7">.g.<text:s/>to<text:s/>respond<text:s/>to<text:s/></text:span><text:span text:style-name="T48_8">drastically<text:s/>greater</text:span><text:span text:style-name="T48_9"><text:s/></text:span><text:span text:style-name="T48_10">in</text:span><text:span text:style-name="T48_11">flow</text:span><text:span text:style-name="T48_12">s</text:span><text:span text:style-name="T48_13"><text:s/>of<text:s/>refugees<text:s/>from<text:s/>Mali<text:s/></text:span><text:span text:style-name="T48_14">or</text:span><text:span text:style-name="T48_15"><text:s/>Burkina<text:s/>Faso</text:span><text:span text:style-name="T48_16">)</text:span><text:span text:style-name="T48_17">.</text:span><text:span text:style-name="T48_18"><text:s/>The<text:s/>IRF</text:span><text:span text:style-name="T48_19"><text:s/></text:span><text:span text:style-name="T48_20">provides<text:s/>a<text:s/>means<text:s/>to<text:s/>channel<text:s/>emergency<text:s/>contingency<text:s/>funding<text:s/>if<text:s/></text:span><text:span text:style-name="T48_21">new,<text:s/>in-year,<text:s/></text:span><text:span text:style-name="T48_22">funding<text:s/>becomes<text:s/>available<text:s/></text:span><text:span text:style-name="T48_23">(for<text:s/>instance,<text:s/></text:span><text:span text:style-name="T48_24">since<text:s/>the<text:s/>Sudan<text:s/>conflict<text:s/>erupted,<text:s/>we<text:s/>were<text:s/>able<text:s/>to<text:s/>use<text:s/>the<text:s/>IRF<text:s/></text:span><text:span text:style-name="T48_25">to<text:s/>fund<text:s/>WFP<text:s/>and<text:s/>UNHCR<text:s/>to<text:s/>respond<text:s/>to<text:s/>unexpected<text:s/>needs<text:s/>arising<text:s/>from<text:s/>the<text:s/>influx<text:s/>of<text:s/>Sudanese<text:s/>refugees)</text:span><text:span text:style-name="T48_26">.<text:s/></text:span></text:p>
            <text:p text:style-name="P49"/>
          </table:table-cell>
        </table:table-row>
        <table:table-row table:style-name="Row14">
          <table:table-cell table:style-name="Cell24">
            <text:p text:style-name="P50"><text:span text:style-name="T50_1">What<text:s/>is<text:s/>the<text:s/>objective<text:s/>of<text:s/>the<text:s/>cost<text:s/>extension<text:s/>or<text:s/>other<text:s/>changes?</text:span></text:p>
          </table:table-cell>
        </table:table-row>
        <table:table-row table:style-name="Row15">
          <table:table-cell table:style-name="Cell25">
            <text:p text:style-name="P51"/>
            <text:p text:style-name="P52"><text:span text:style-name="T52_1">Objectives<text:s/>of<text:s/>the<text:s/>cost-<text:s/>extension:</text:span></text:p>
            <text:p text:style-name="P53"/>
            <text:p text:style-name="P54"><text:span text:style-name="T54_1">The<text:s/>FCDO<text:s/>utilises<text:s/>a<text:s/></text:span><text:span text:style-name="T54_2">Business<text:s/>Case<text:s/>Addendum</text:span><text:span text:style-name="T54_3"><text:s/>to<text:s/>revise<text:s/>an<text:s/>approved<text:s/>programme<text:s/>Business<text:s/>Case,<text:s/>enabling<text:s/>adjustments<text:s/>to<text:s/>authorised<text:s/>parameters<text:s/>such<text:s/>as<text:s/>the<text:s/>spending<text:s/>ceiling,<text:s/>scope,<text:s/>or<text:s/>duration.<text:s/>This<text:s/>proposed<text:s/>Addendum<text:s/>seeks<text:s/>a<text:s/></text:span><text:span text:style-name="T54_4">cost</text:span><text:span text:style-name="T54_5">-</text:span><text:span text:style-name="T54_6">extension</text:span><text:span text:style-name="T54_7">,<text:s/>increasing<text:s/>the<text:s/>overall<text:s/>SHAPP<text:s/></text:span><text:span text:style-name="T54_8">spending<text:s/>ceiling</text:span><text:span text:style-name="T54_9"><text:s/>by<text:s/>£123m<text:s/>to<text:s/>a<text:s/>total<text:s/>of<text:s/>£358m<text:s/>across<text:s/>the<text:s/>lifetime<text:s/>of<text:s/>the<text:s/>programme.</text:span></text:p>
            <text:p text:style-name="P55"/>
            <text:p text:style-name="P56"><text:span text:style-name="T56_1">The<text:s/>uplift</text:span><text:span text:style-name="T56_2"><text:s/>has<text:s/>two<text:s/>objectives:</text:span></text:p>
            <text:list text:style-name="LS30" xml:id="list3">
              <text:list-item>
                <text:p text:style-name="P57"><text:span text:style-name="T57_1">Chad<text:s/>(Sudan<text:s/>spillover)<text:s/>resourcing:<text:s/></text:span><text:span text:style-name="T57_2">To<text:s/></text:span><text:span text:style-name="T57_3">respond<text:s/>to<text:s/>the<text:s/>increased<text:s/>scale<text:s/>and<text:s/>acuteness,<text:s/>and<text:s/>likely<text:s/>protracted<text:s/>nature,<text:s/>of<text:s/>the<text:s/>Sudanese<text:s/>crisis</text:span><text:span text:style-name="T57_4">,</text:span><text:span text:style-name="T57_5"><text:s/>which<text:s/>is<text:s/>resulting<text:s/>in<text:s/></text:span><text:span text:style-name="T57_6">recurring<text:s/></text:span><text:span text:style-name="T57_7">flows<text:s/>of<text:s/>refugees<text:s/>into<text:s/>neighbouring<text:s/>countries,<text:s/>including<text:s/>Chad</text:span><text:span text:style-name="T57_8">.<text:s/></text:span></text:p>
                <text:list>
                  <text:list-item>
                    <text:p text:style-name="P58"><text:span text:style-name="T58_1">Since<text:s/>the<text:s/>outbreak<text:s/>of<text:s/>conflict<text:s/>in<text:s/>April<text:s/>2023,<text:s/>the<text:s/>scale,<text:s/>scope,<text:s/>complexity<text:s/>and<text:s/>intensity<text:s/>of<text:s/>humanitarian</text:span><text:span text:style-name="T58_2"><text:s/>needs<text:s/>(including<text:s/>famine<text:s/>and<text:s/>massive<text:s/>population<text:s/>movements<text:s/>into<text:s/>neighbouring<text:s/>countries</text:span><text:span text:style-name="T58_3"><text:s/>including<text:s/>Chad</text:span><text:span text:style-name="T58_4">)<text:s/>ha</text:span><text:span text:style-name="T58_5">ve</text:span><text:span text:style-name="T58_6"><text:s/>spiralled,<text:s/>driven<text:s/>by<text:s/></text:span><text:span text:style-name="T58_7">violations<text:s/>of<text:s/>International<text:s/>Humanitarian<text:s/>Law<text:s/>and<text:s/>Human<text:s/>Rights.<text:s/></text:span><text:span text:style-name="T58_8">The<text:s/>UN<text:s/>estimates<text:s/>that<text:s/>the<text:s/>number<text:s/>of<text:s/>people<text:s/>in<text:s/>need<text:s/>of<text:s/>humanitarian<text:s/>aid<text:s/>in<text:s/>Sudan<text:s/>in<text:s/>2026<text:s/>will<text:s/>reach<text:s/>33.7<text:s/>million</text:span><text:span text:style-name="T58_9"><text:note text:note-class="footnote"><text:note-citation/><text:note-body><text:p text:style-name="P59"><text:span text:style-name="T59_1"><text:s/>2026,<text:s/>HRNP<text:s/>targets<text:s/>–<text:s/>unpublished<text:s/>version</text:span><text:span text:style-name="T59_2">.</text:span></text:p></text:note-body></text:note></text:span><text:span text:style-name="T59_3">,<text:s/>with<text:s/>an<text:s/>extra<text:s/>250,000</text:span><text:span text:style-name="T59_4"><text:note text:note-class="footnote"><text:note-citation/><text:note-body><text:p text:style-name="P60"><text:span text:style-name="T60_1"><text:s/>Chad<text:s/>Refugee<text:s/>Response<text:s/>Plan<text:s/>2026,</text:span><text:span text:style-name="T60_2"><text:s/>yet<text:s/>to<text:s/>be<text:s/>published,<text:s/>presented<text:s/>to<text:s/>donors.</text:span></text:p></text:note-body></text:note></text:span><text:span text:style-name="T60_3"><text:s/>people<text:s/>expected<text:s/>to<text:s/>cross<text:s/>the<text:s/>border<text:s/>into<text:s/>Chad</text:span><text:span text:style-name="T60_4">.</text:span></text:p>
                  </text:list-item>
                </text:list>
              </text:list-item>
            </text:list>
            <text:p text:style-name="P61"><text:span text:style-name="T61_1"><text:s/></text:span></text:p>
            <text:list text:style-name="LS30" xml:id="list5" text:continue-list="list3">
              <text:list-item>
                <text:list>
                  <text:list-item>
                    <text:p text:style-name="P62"><text:span text:style-name="T62_1">The<text:s/>conflict<text:s/>in<text:s/>Sudan<text:s/>is<text:s/>having<text:s/>a<text:s/>direct<text:s/>and<text:s/>increasingly<text:s/>serious<text:s/>impact<text:s/>on<text:s/>Chad.</text:span><text:span text:style-name="T62_2"><text:s/>More<text:s/>than<text:s/>1.2<text:s/>million<text:s/>refugees<text:s/>and<text:s/>returnees<text:s/>have<text:s/>arrived<text:s/>since<text:s/>its<text:s/>beginning,<text:s/>including<text:s/>almost<text:s/>300,000<text:s/>in<text:s/>2025</text:span><text:span text:style-name="T62_3"><text:note text:note-class="footnote"><text:note-citation/><text:note-body><text:p text:style-name="P63"><text:span text:style-name="T63_1"><text:s/></text:span><text:span text:style-name="T63_2"><text:a xlink:type="simple" xlink:href="https://data.unhcr.org/en/documents/details/119921"><text:span text:style-name="T63_3">UNHCR<text:s/>CHAD|<text:s/>CORE<text:s/>Situation<text:s/>d'urgence<text:s/>des<text:s/>Réfugiés<text:s/>Soudanais<text:s/>(30<text:s/>Nov.<text:s/>2025)</text:span></text:a></text:span><text:span text:style-name="T63_4">.</text:span></text:p></text:note-body></text:note></text:span><text:span text:style-name="T63_5">.<text:s/>The<text:s/>total<text:s/>number<text:s/>of<text:s/>refugees<text:s/>in<text:s/>Chad<text:s/>has<text:s/>now<text:s/>exceeded<text:s/>1.3<text:s/>million<text:s/>(including<text:s/>410,000<text:s/>refugees<text:s/>who<text:s/>arrived<text:s/>prior<text:s/>to<text:s/>April<text:s/>2023</text:span><text:span text:style-name="T63_6">),</text:span><text:span text:style-name="T63_7"><text:s/></text:span><text:span text:style-name="T63_8">making</text:span><text:span text:style-name="T63_9"><text:s/>Chad<text:s/>the<text:s/>highest<text:s/>refugee<text:s/>hosting<text:s/>country<text:s/>per<text:s/>capita<text:s/>in<text:s/>Africa.<text:s/>Malnutrition<text:s/>remains<text:s/>a<text:s/>major<text:s/>concern<text:s/>in<text:s/>Chad,<text:s/>with<text:s/>over<text:s/>two<text:s/>million<text:s/>cases<text:s/>of<text:s/>acute<text:s/>malnutrition<text:s/>per<text:s/>year</text:span><text:span text:style-name="T63_10"><text:note text:note-class="footnote"><text:note-citation/><text:note-body><text:p text:style-name="P64"><text:span text:style-name="T64_1"><text:s/></text:span><text:span text:style-name="T64_2"><text:a xlink:type="simple" xlink:href="https://www.ipcinfo.org/fileadmin/user_upload/ipcinfo/docs/IPC_Chad_Acute_Malnutrition_Oct2024_Sept2025_Report_French.pdf"><text:span text:style-name="T64_3">Chad:<text:s/>Acute<text:s/>Malnutrition<text:s/>Situation<text:s/>October<text:s/>-<text:s/>December<text:s/>2024<text:s/>and<text:s/>Projections<text:s/>for<text:s/>January<text:s/>-<text:s/>September<text:s/>2025 |<text:s/>IPC</text:span></text:a></text:span></text:p></text:note-body></text:note></text:span><text:span text:style-name="T64_4">.<text:s/>Among<text:s/>refugee<text:s/>children<text:s/>under<text:s/>five<text:s/>arriving<text:s/>in<text:s/>Tine,<text:s/>in<text:s/>Wadi<text:s/>Fira<text:s/>the<text:s/>situation<text:s/>is<text:s/>critical<text:s/>this<text:s/>year,<text:s/>with<text:s/>a<text:s/>Global<text:s/>Acute<text:s/>Malnutrition<text:s/>(GAM)<text:s/>rate<text:s/>reaching<text:s/>18%</text:span><text:span text:style-name="T64_5"><text:note text:note-class="footnote"><text:note-citation/><text:note-body><text:p text:style-name="P65"><text:span text:style-name="T65_1"><text:s/></text:span><text:span text:style-name="T65_2"><text:a xlink:type="simple" xlink:href="https://fews.net/fr/west-africa/tchad/mise-jour-des-messages-cles/septembre-2025"><text:span text:style-name="T65_3">Conditions<text:s/>alimentaires<text:s/>toujours<text:s/>dégradées</text:span><text:span text:style-name="T65_4"><text:s/>dans<text:s/>l’est<text:s/>|<text:s/>FEWS<text:s/>NET</text:span><text:span text:style-name="T65_5"><text:s/>Sep<text:s/>2025</text:span></text:a></text:span><text:span text:style-name="T65_6"><text:s/></text:span></text:p></text:note-body></text:note></text:span><text:span text:style-name="T65_7">.<text:s/>Amidst<text:s/>food<text:s/>insecurity<text:s/>affecting<text:s/>4.5<text:s/>million<text:s/>people</text:span><text:span text:style-name="T65_8"><text:note text:note-class="footnote"><text:note-citation/><text:note-body><text:p text:style-name="P66"><text:span text:style-name="T66_1"><text:s/></text:span><text:span text:style-name="T66_2"><text:a xlink:type="simple" xlink:href="https://www.unocha.org/publications/report/chad/chad-overview-needs-and-humanitarian-response-plan-hnrp-2025"><text:span text:style-name="T66_3">Chad:<text:s/>Overview<text:s/>of<text:s/>Needs<text:s/>and<text:s/>Humanitarian<text:s/>Response<text:s/>Plan<text:s/>(HNRP)<text:s/>2025<text:s/>|<text:s/>OCHA</text:span></text:a></text:span></text:p></text:note-body></text:note></text:span><text:span text:style-name="T66_4">,<text:s/>tensions<text:s/>are<text:s/>rising<text:s/>between<text:s/>refugees<text:s/>and<text:s/>host<text:s/>communities.<text:s/></text:span></text:p>
                  </text:list-item>
                </text:list>
              </text:list-item>
            </text:list>
            <text:p text:style-name="P67"/>
            <text:list text:style-name="LS30" xml:id="list6" text:continue-list="list3">
              <text:list-item>
                <text:list>
                  <text:list-item>
                    <text:p text:style-name="P68"><text:span text:style-name="T68_1">The<text:s/>situation<text:s/>in<text:s/>Darfur</text:span><text:span text:style-name="T68_2"><text:s/>makes<text:s/>it<text:s/>unlikely<text:s/>that<text:s/>flows<text:s/>of<text:s/>refugees<text:s/>w</text:span><text:span text:style-name="T68_3">ill</text:span><text:span text:style-name="T68_4"><text:s/>cease<text:s/>soon,<text:s/>or<text:s/></text:span><text:span text:style-name="T68_5">that<text:s/></text:span><text:span text:style-name="T68_6">refugees<text:s/>w</text:span><text:span text:style-name="T68_7">ill</text:span><text:span text:style-name="T68_8"><text:s/>return<text:s/>soon,<text:s/>requiring<text:s/></text:span><text:span text:style-name="T68_9">long-term,<text:s/>multi-year<text:s/></text:span><text:span text:style-name="T68_10">humanitarian<text:s/>assistance<text:s/>a</text:span><text:span text:style-name="T68_11">s<text:s/>well<text:s/>as</text:span><text:span text:style-name="T68_12"><text:s/>more<text:s/>durable<text:s/>solutions<text:s/>for<text:s/>displaced<text:s/>and<text:s/>host<text:s/>communities.</text:span><text:span text:style-name="T68_13"><text:s/></text:span></text:p>
                  </text:list-item>
                </text:list>
              </text:list-item>
            </text:list>
            <text:p text:style-name="P69"/>
            <text:list text:style-name="LS30" xml:id="list7" text:continue-list="list3">
              <text:list-item>
                <text:p text:style-name="P70"><text:span text:style-name="T70_1">Central<text:s/>Sahel<text:s/>sustained<text:s/>resourcing:<text:s/></text:span><text:span text:style-name="T70_2">To<text:s/>ensure<text:s/>continuing<text:s/>humanitarian<text:s/>support<text:s/>in<text:s/>the<text:s/></text:span><text:span text:style-name="T70_3">c</text:span><text:span text:style-name="T70_4">entral<text:s/>Sahel</text:span><text:span text:style-name="T70_5"><text:s/>as<text:s/>intended<text:s/>in</text:span><text:span text:style-name="T70_6"><text:s/>the<text:s/>original<text:s/>Business<text:s/>Case</text:span><text:span text:style-name="T70_7"><text:s/>(BC)</text:span><text:span text:style-name="T70_8">.</text:span><text:span text:style-name="T70_9"><text:s/></text:span><text:span text:style-name="T70_10">The<text:s/>region<text:s/>remains<text:s/>one<text:s/>of<text:s/>the<text:s/>poorest,<text:s/>most<text:s/>fragile,<text:s/>climate-vulnerable<text:s/>and<text:s/>insecure<text:s/>regions<text:s/>in<text:s/>the<text:s/>world.<text:s/>Central<text:s/>Sahelian<text:s/>countries<text:s/>(Burkina<text:s/>Faso,<text:s/>Mali<text:s/>and<text:s/>Niger)<text:s/>are<text:s/>amongst<text:s/>the<text:s/>most<text:s/>neglected<text:s/>humanitarian<text:s/>crises,<text:s/>with<text:s/>Burkina<text:s/></text:span><text:span text:style-name="T70_11">Faso<text:s/>and<text:s/>Mali<text:s/>in<text:s/>the<text:s/></text:span><text:span text:style-name="T70_12">top<text:s/></text:span><text:span text:style-name="T70_13">five<text:s/>of<text:s/>the<text:s/>Norwegian<text:s/>Refugee<text:s/>Council<text:s/>(NRC)’s<text:s/>list<text:s/></text:span><text:span text:style-name="T70_14">for<text:s/>the<text:s/>last<text:s/></text:span><text:span text:style-name="T70_15">three</text:span><text:span text:style-name="T70_16"><text:s/>years</text:span><text:span text:style-name="T70_17"><text:note text:note-class="footnote"><text:note-citation/><text:note-body><text:p text:style-name="P71"><text:span text:style-name="T71_1"><text:s/></text:span><text:span text:style-name="T71_2"><text:a xlink:type="simple" xlink:href="https://www.nrc.no/globalassets/pdf/reports/neglected-2024/nrc-neglected-displacement-crises-report-2024.pdf"><text:span text:style-name="T71_3">NRC</text:span><text:span text:style-name="T71_4">-neglected-displacement-crises-report-2024.pdf</text:span></text:a></text:span></text:p></text:note-body></text:note></text:span><text:span text:style-name="T71_5">,</text:span><text:span text:style-name="T71_6"><text:s/>and<text:s/>Mali<text:s/>among<text:s/>the<text:s/></text:span><text:span text:style-name="T71_7">five</text:span><text:span text:style-name="T71_8"><text:s/>hunger<text:s/>hotspots<text:s/></text:span><text:span text:style-name="T71_9">of<text:s/>highest<text:s/>concern<text:s/></text:span><text:span text:style-name="T71_10">worldwide</text:span><text:span text:style-name="T71_11"><text:s/>according<text:s/>to<text:s/>the<text:s/>UN</text:span><text:span text:style-name="T71_12"><text:note text:note-class="footnote"><text:note-citation/><text:note-body><text:p text:style-name="P72"><text:span text:style-name="T72_1"><text:s/></text:span><text:span text:style-name="T72_2"><text:a xlink:type="simple" office:target-frame-name="_blank" xlink:href="https://www.wfp.org/news/new-un-report-warns-conflict-induced-famine-and-catastrophic-hunger-5-major-hotspots-alongside"><text:span text:style-name="T72_3">New<text:s/>UN<text:s/>report<text:s/>warns<text:s/>of<text:s/>conflict-induced<text:s/>famine<text:s/>and<text:s/>catastrophic<text:s/>hunger<text:s/>in<text:s/>5<text:s/>major<text:s/>hotspots<text:s/>alongside<text:s/>the<text:s/>looming<text:s/>La<text:s/>Niña<text:s/>climate<text:s/>threat<text:s/>in<text:s/>others<text:s/>|<text:s/>World<text:s/>Food<text:s/>Programme</text:span></text:a></text:span></text:p></text:note-body></text:note></text:span><text:span text:style-name="T72_4">.<text:s/></text:span><text:span text:style-name="T72_5">In<text:s/>2025,<text:s/>n</text:span><text:span text:style-name="T72_6">early<text:s/></text:span><text:span text:style-name="T72_7">15</text:span><text:span text:style-name="T72_8"><text:s/></text:span><text:span text:style-name="T72_9">million</text:span><text:span text:style-name="T72_10"><text:s/>people<text:s/></text:span><text:span text:style-name="T72_11">needed<text:s/></text:span><text:span text:style-name="T72_12">humanitarian<text:s/>assistance</text:span><text:span text:style-name="T72_13"><text:note text:note-class="footnote"><text:note-citation/><text:note-body><text:p text:style-name="P73"><text:span text:style-name="T73_1"><text:s/></text:span><text:span text:style-name="T73_2"><text:a xlink:type="simple" xlink:href="https://www.unocha.org/publications/report/burkina-faso/sahel-dashboard-humanitarian-overview-27-november-2025"><text:span text:style-name="T73_3">UN<text:s/>OCHA<text:s/></text:span><text:span text:style-name="T73_4">Sahel<text:s/>Humanitarian<text:s/>Dashboard</text:span></text:a></text:span><text:span text:style-name="T73_5"><text:s/>–<text:s/>27<text:s/>November<text:s/>2025;<text:s/></text:span><text:span text:style-name="T73_6">the<text:s/>report<text:s/>is<text:s/>still<text:s/>awaiting<text:s/>figures<text:s/>for<text:s/>Burkina<text:s/>Faso.<text:s text:c="2"/></text:span></text:p></text:note-body></text:note></text:span><text:span text:style-name="T73_7"><text:s/></text:span><text:span text:style-name="T73_8">in<text:s/>the<text:s/>three<text:s/>central<text:s/>Sahel<text:s/>countries,<text:s/></text:span><text:span text:style-name="T73_9">and<text:s/></text:span><text:span text:style-name="T73_10">3.7<text:s/></text:span><text:span text:style-name="T73_11">million<text:s/></text:span><text:span text:style-name="T73_12">were<text:s/></text:span><text:span text:style-name="T73_13">food<text:s/>insecure</text:span><text:span text:style-name="T73_14"><text:s/>(Burkina<text:s/>Faso<text:s/>results<text:s/>not<text:s/>included<text:s/>as<text:s/>not<text:s/>published)</text:span><text:span text:style-name="T73_15"><text:note text:note-class="footnote"><text:note-citation/><text:note-body><text:p text:style-name="P74"><text:span text:style-name="T74_1"><text:s/></text:span><text:span text:style-name="T74_2">Ibid.<text:s text:c="2"/></text:span><text:span text:style-name="T74_3"><text:s/></text:span></text:p></text:note-body></text:note></text:span><text:span text:style-name="T74_4">.</text:span><text:span text:style-name="T74_5"><text:s/></text:span><text:span text:style-name="T74_6"><text:s/>Between<text:s/>2022<text:s/>and<text:s/>202</text:span><text:span text:style-name="T74_7">4</text:span><text:span text:style-name="T74_8">,<text:s/>food<text:s/>insecurity<text:s/>has<text:s/>been<text:s/>at<text:s/>its<text:s/>worst<text:s/>since<text:s/>records<text:s/>began</text:span><text:span text:style-name="T74_9">,</text:span><text:span text:style-name="T74_10"><text:s/>and<text:s/>parts<text:s/>of<text:s/>Burkina<text:s/>Faso<text:s/>and<text:s/>Mali</text:span><text:span text:style-name="T74_11"><text:s/>had<text:s/>episodes<text:s/>of<text:s/></text:span><text:span text:style-name="T74_12">famine.</text:span><text:span text:style-name="T74_13"><text:s/></text:span><text:span text:style-name="T74_14">Increasingly<text:s/>restrictive<text:s/>conditions<text:s/>are<text:s/></text:span><text:span text:style-name="T74_15">limiting<text:s/>access<text:s/>to</text:span><text:span text:style-name="T74_16"><text:s/>reliable<text:s/>data<text:s/>on<text:s/>food<text:s/>insecurity<text:s/></text:span><text:span text:style-name="T74_17">in</text:span><text:span text:style-name="T74_18"><text:s/>the<text:s/>central<text:s/>Sahel</text:span><text:span text:style-name="T74_19">,<text:s/>making<text:s/>its<text:s/>true<text:s/>trend<text:s/>unclear</text:span><text:span text:style-name="T74_20">.</text:span><text:span text:style-name="T74_21"><text:s/>Consultations<text:s/>with<text:s/>partners<text:s/>suggest<text:s/>that<text:s/>the<text:s/>main<text:s/>drivers<text:s/>of<text:s/>food<text:s/>insecurity<text:s/>–<text:s/>insecurity,<text:s/>displacement,<text:s/>blockades<text:s/>–<text:s/>have<text:s/>not<text:s/>improved.</text:span></text:p>
              </text:list-item>
            </text:list>
            <text:p text:style-name="P75"/>
            <text:p text:style-name="P76"><text:span text:style-name="T76_1">This<text:s/>addendum<text:s/></text:span><text:span text:style-name="T76_2">proposes<text:s/>to<text:s/></text:span><text:span text:style-name="T76_3">raise<text:s/>the<text:s/>maximum<text:s/>we<text:s/>are<text:s/>allowed<text:s/>to<text:s/>spend<text:s/>under<text:s/>SHAPP</text:span><text:span text:style-name="T76_4">,<text:s/></text:span><text:span text:style-name="T76_5">without<text:s/>committing<text:s/>spend<text:s/>upfront.<text:s/></text:span><text:span text:style-name="T76_6">Actual<text:s/>spend<text:s/>will<text:s/>stay<text:s/>within<text:s/>approved<text:s/>ODA<text:s/>allocations.<text:s/>We<text:s/>will<text:s/>sign<text:s/></text:span><text:span text:style-name="T76_7">MoUs</text:span><text:span text:style-name="T76_8"><text:s/>only<text:s/>once<text:s/>funds<text:s/>are<text:s/>confirmed<text:s/>and<text:s/>use<text:s/>break<text:s/>clauses<text:s/>where<text:s/>necessary<text:s/>to<text:s/>align<text:s/>delivery<text:s/>to<text:s/>available<text:s/>budgets</text:span><text:span text:style-name="T76_9">.<text:s/></text:span></text:p>
            <text:p text:style-name="P77"/>
            <text:p text:style-name="P78"><text:span text:style-name="T78_1">Specifically,<text:s/>the<text:s/>Addendum<text:s/>proposes<text:s/>to:</text:span></text:p>
            <text:list text:style-name="LS33" xml:id="list8">
              <text:list-item>
                <text:p text:style-name="P79"><text:span text:style-name="T79_1">Raise<text:s/>significantly<text:s/>the<text:s/>spending<text:s/>ceiling<text:s/>under<text:s/>SHAPP<text:s/>for<text:s/>the<text:s/>continued<text:s/>delivery<text:s/>of<text:s/>vital<text:s/>humanitarian<text:s/>assistance<text:s/>to<text:s/>refugees<text:s/>and<text:s/>host<text:s/>communities<text:s/>in<text:s/>eastern<text:s/>Ch</text:span><text:span text:style-name="T79_2">ad,<text:s/></text:span><text:span text:style-name="T79_3">recognising<text:s/>the<text:s/>scale<text:s/>and<text:s/>protracted<text:s/>nature<text:s/>of<text:s/>the<text:s/>Sudan<text:s/>crisis<text:s/>and<text:s/>delivering<text:s/>the<text:s/>Foreign<text:s/>Secretary’s<text:s/>ambition.<text:s/></text:span></text:p>
              </text:list-item>
              <text:list-item>
                <text:p text:style-name="P80"><text:span text:style-name="T80_1">Raise<text:s/>the<text:s/>spending<text:s/>ceiling<text:s/>for<text:s/>the<text:s/>delivery<text:s/>of<text:s/>humanitarian<text:s/>assistance<text:s/>in<text:s/>the<text:s/>central<text:s/>Sahe</text:span><text:span text:style-name="T80_2">l</text:span><text:span text:style-name="T80_3">,<text:s/>in<text:s/>line<text:s/>with<text:s/>the<text:s/>original<text:s/>BC<text:s/>and<text:s/>its<text:s/>addenda.</text:span></text:p>
              </text:list-item>
              <text:list-item>
                <text:p text:style-name="P81"><text:span text:style-name="T81_1">Allow<text:s/>predictable<text:s/>funding<text:s/>to<text:s/>the<text:s/>Sahel<text:s/>Regional<text:s/>Fund<text:s/>to<text:s/>support<text:s/>humanitarian<text:s/>NGOs<text:s/>across<text:s/>eastern<text:s/>Chad<text:s/>and<text:s/>the<text:s/>central<text:s/>Sahel,<text:s/>in<text:s/>line<text:s/>with<text:s/>the<text:s/>original<text:s/>BC<text:s/>and<text:s/>its<text:s/>addenda.<text:s text:c="2"/></text:span></text:p>
              </text:list-item>
              <text:list-item>
                <text:p text:style-name="P82"><text:span text:style-name="T82_1">Replenish<text:s/>the<text:s/>Internal<text:s/>Risk<text:s/>Facility<text:s/>(IRF).<text:s/></text:span></text:p>
              </text:list-item>
            </text:list>
            <text:p text:style-name="P83"/>
            <text:p text:style-name="P84"><text:span text:style-name="T84_1">Why<text:s/>the<text:s/>cost-extension<text:s/>now?</text:span></text:p>
            <text:p text:style-name="P85"/>
            <text:p text:style-name="P86"><text:span text:style-name="T86_1">This<text:s/>addendum<text:s/>is<text:s/>required<text:s/></text:span><text:span text:style-name="T86_2">now<text:s/></text:span><text:span text:style-name="T86_3">to<text:s/>deliver<text:s/>humanitarian<text:s/>assistance<text:s/>in<text:s/>the<text:s/>Sahel<text:s/></text:span><text:span text:style-name="T86_4">(</text:span><text:span text:style-name="T86_5">including<text:s/>Chad</text:span><text:span text:style-name="T86_6">)</text:span><text:span text:style-name="T86_7"><text:s/>because:<text:s/></text:span></text:p>
            <text:p text:style-name="P87"/>
            <text:list text:style-name="LS34" xml:id="list12">
              <text:list-item>
                <text:p text:style-name="P88"><text:span text:style-name="T88_1">SHAPP<text:s/>is<text:s/>core<text:s/>to<text:s/></text:span><text:span text:style-name="T88_2">delivering<text:s/></text:span><text:span text:style-name="T88_3">FCDO’s<text:s/>modernised<text:s/>approach<text:s/>to<text:s/>aid,<text:s/>and<text:s/>the<text:s/>Foreign<text:s/>Secretary’s<text:s/>ambition<text:s/>in<text:s/>the<text:s/>Sahel</text:span><text:span text:style-name="T88_4">.<text:s/></text:span><text:span text:style-name="T88_5">The<text:s/>programme<text:s/>is<text:s/>central<text:s/>to<text:s/>FCDO’s<text:s/>Sahel<text:s/>strategy<text:s/>and<text:s/>delivers<text:s/>most<text:s/>bilateral<text:s/>ODA<text:s/>in<text:s/>the<text:s/>Sahel.</text:span><text:span text:style-name="T88_6"><text:s/>Historically,</text:span><text:span text:style-name="T88_7"><text:s/>around<text:s/>90%<text:s/></text:span><text:span text:style-name="T88_8">of<text:s/>the<text:s/>Sahel<text:s/>ODA<text:s/>allocation<text:s/></text:span><text:span text:style-name="T88_9">has<text:s/>gone<text:s/>to<text:s/>humanitarian<text:s/>programm</text:span><text:span text:style-name="T88_10">ing.<text:s/></text:span></text:p>
              </text:list-item>
            </text:list>
            <text:p text:style-name="P89"/>
            <text:list text:style-name="LS34" xml:id="list13" text:continue-list="list12">
              <text:list-item>
                <text:p text:style-name="P90"><text:span text:style-name="T90_1">SHAPP<text:s/>has<text:s/>made<text:s/>significant<text:s/>progress<text:s/>in<text:s/>supporting<text:s/>eastern<text:s/>Chad<text:s/>and<text:s/>the<text:s/>central<text:s/>Sahel.</text:span><text:span text:style-name="T90_2"><text:s/></text:span><text:span text:style-name="T90_3">In<text:s/>doing<text:s/>so,<text:s/></text:span><text:span text:style-name="T90_4">SHAPP<text:s/>has<text:s/>consistently<text:s/>spent<text:s/>above<text:s/>its<text:s/>initial<text:s/>ODA<text:s/>allocation.</text:span><text:span text:style-name="T90_5"><text:s/></text:span><text:span text:style-name="T90_6">Since<text:s/>the<text:s/>start<text:s/>of<text:s/>the<text:s/>crisis</text:span><text:span text:style-name="T90_7">,<text:s/>the<text:s/>UK<text:s/></text:span><text:span text:style-name="T90_8">has<text:s/></text:span><text:span text:style-name="T90_9">allocated</text:span><text:span text:style-name="T90_10"><text:s/>more<text:s/>than</text:span><text:span text:style-name="T90_11"><text:s/>£</text:span><text:span text:style-name="T90_12">101</text:span><text:span text:style-name="T90_13">m</text:span><text:span text:style-name="T90_14"><text:s/>to<text:s/>the<text:s/>Sudanese<text:s/>crisis<text:s/>in<text:s/>Chad</text:span><text:span text:style-name="T90_15">,<text:s/></text:span><text:span text:style-name="T90_16">exceed</text:span><text:span text:style-name="T90_17">ing<text:s/>what<text:s/>had<text:s/>originally<text:s/>been<text:s/>planned<text:s/>thanks</text:span><text:span text:style-name="T90_18"><text:s/>to<text:s/>additional<text:s/>f</text:span><text:span text:style-name="T90_19">u</text:span><text:span text:style-name="T90_20">nding<text:s/>made<text:s/>available<text:s/>during<text:s/>the<text:s/>year</text:span><text:span text:style-name="T90_21"><text:note text:note-class="footnote"><text:note-citation/><text:note-body><text:p text:style-name="P91"><text:span text:style-name="T91_1"><text:s/></text:span><text:span text:style-name="T91_2">SHAPP<text:s/>has<text:s/>received<text:s/>additional<text:s/>funding<text:s/>from:<text:s/>Upstream<text:s/>Migration;<text:s/>Crisis<text:s/>Reserve;<text:s/>Sudan<text:s/>Regional<text:s/>Uplift;<text:s/>Migration<text:s/>Department<text:s/>and<text:s/>Home<text:s/>Office;<text:s/>the<text:s/>Resilience<text:s/>and<text:s/>Adaptation<text:s/>Fund.</text:span></text:p></text:note-body></text:note></text:span><text:span text:style-name="T91_3">.<text:s/></text:span><text:span text:style-name="T91_4">To<text:s/>prioritise<text:s/>the<text:s/></text:span><text:span text:style-name="T91_5">unanticipated<text:s/>Sudan<text:s/>crisis,<text:s/>we<text:s/>raised<text:s/>the<text:s/>programme<text:s/>spending<text:s/>ceiling<text:s/>through<text:s/></text:span><text:span text:style-name="T91_6">prior<text:s/></text:span><text:span text:style-name="T91_7">Business<text:s/>Case<text:s/></text:span><text:span text:style-name="T91_8">A</text:span><text:span text:style-name="T91_9">ddenda<text:s/>to<text:s/>accommodate</text:span><text:span text:style-name="T91_10"><text:s/>increases<text:s/>in<text:s/>in</text:span><text:span text:style-name="T91_11">-</text:span><text:span text:style-name="T91_12">year<text:s/>funding<text:s/>(</text:span><text:span text:style-name="T91_13">Table</text:span><text:span text:style-name="T91_14">s</text:span><text:span text:style-name="T91_15"><text:s/>1</text:span><text:span text:style-name="T91_16">a</text:span><text:span text:style-name="T91_17"><text:s/>and<text:s/></text:span><text:span text:style-name="T91_18">Graph<text:s/>1</text:span><text:span text:style-name="T91_19">).</text:span><text:span text:style-name="T91_20"><text:s/>T</text:span><text:span text:style-name="T91_21">he<text:s/>IRF<text:s/>has<text:s/>provided<text:s/>flexible,<text:s/>in-year<text:s/>headroom<text:s/>to<text:s/>channel<text:s/>additional<text:s/>funds,<text:s/>mainly<text:s/>for<text:s/>Sudanese<text:s/>refugees<text:s/>in<text:s/>Chad<text:s/>and,<text:s/>to<text:s/>a<text:s/>lesser<text:s/>extent,<text:s/>for<text:s/>wider<text:s/>Sahel<text:s/>crises<text:s/>(Table</text:span><text:span text:style-name="T91_22">s</text:span><text:span text:style-name="T91_23"><text:s/></text:span><text:span text:style-name="T91_24">1</text:span><text:span text:style-name="T91_25">b</text:span><text:span text:style-name="T91_26"><text:s/>and<text:s/></text:span><text:span text:style-name="T91_27">2</text:span><text:span text:style-name="T91_28">).<text:s/></text:span></text:p>
              </text:list-item>
            </text:list>
            <text:p text:style-name="P92"/>
            <text:list text:style-name="LS34" xml:id="list14" text:continue-list="list12">
              <text:list-item>
                <text:p text:style-name="P93"><text:span text:style-name="T93_1">We<text:s/>have<text:s/>now<text:s/>nearly<text:s/>reached<text:s/>the<text:s/>SHAPP<text:s/>Business<text:s/>Case<text:s/>spending<text:s/>limit</text:span><text:span text:style-name="T93_2"><text:s/>in<text:s/>responding<text:s/>to<text:s/>urgent<text:s/>needs<text:s/>and<text:s/>scaling<text:s/>up<text:s/>the<text:s/>UK’s<text:s/>support<text:s/>for<text:s/>the<text:s/>influx<text:s/>of<text:s/>Sudanese<text:s/>refugees<text:s/>into<text:s/>eastern<text:s/>Chad.<text:s/>The<text:s/>original<text:s/>Business<text:s/>Case<text:s/>could<text:s/>not<text:s/>have<text:s/>anticipated<text:s/>the<text:s/>unprecedented<text:s/>scale<text:s/>of<text:s/>the<text:s/>Sudan<text:s/>crisis,<text:s/>and<text:s/>previous<text:s/>uplifts<text:s/>to<text:s/>the<text:s/>SHAPP<text:s/></text:span><text:span text:style-name="T93_3">spending<text:s/>ceiling</text:span><text:span text:style-name="T93_4"><text:s/>(through<text:s/>Addenda<text:s/>such<text:s/>as<text:s/>this)<text:s/>have<text:s/>enabled<text:s/>the<text:s/>UK<text:s/>to<text:s/>sustain<text:s/>an<text:s/>enhanced<text:s/>humanitarian<text:s/>response<text:s/></text:span><text:span text:style-name="T93_5">through<text:s/>to<text:s/>the<text:s/>end<text:s/>of<text:s/>the<text:s/>current<text:s/>financial<text:s/>year</text:span><text:span text:style-name="T93_6"><text:s/>only</text:span><text:span text:style-name="T93_7">.<text:s/></text:span></text:p>
              </text:list-item>
            </text:list>
            <text:p text:style-name="P94"/>
            <text:list text:style-name="LS34" xml:id="list15" text:continue-list="list12">
              <text:list-item>
                <text:p text:style-name="P95"><text:span text:style-name="T95_1">SHAPP<text:s/>has<text:s/>£25.4m<text:s/>left<text:s/>to<text:s/>spend<text:s/></text:span><text:span text:style-name="T95_2">within<text:s/>its<text:s/>spending<text:s/>framework<text:s/>until<text:s/>its<text:s/>end</text:span><text:span text:style-name="T95_3">.</text:span><text:span text:style-name="T95_4"><text:s/>Of<text:s/>these,<text:s/>£</text:span><text:span text:style-name="T95_5">23.6m</text:span><text:span text:style-name="T95_6"><text:s/>are<text:s/>already<text:s/>committed<text:s/>to<text:s/>the<text:s/>SRF<text:s/>through<text:s/>a<text:s/>multi-year<text:s/>agreement<text:s/>(which<text:s/>can<text:s/>be<text:s/>stopped<text:s/>by<text:s/>using<text:s/>break<text:s/>clauses<text:s/>but<text:s/>carries<text:s/>a<text:s/>reputational<text:s/>risk<text:s/>for<text:s/>the<text:s/>UK<text:s/>if<text:s/></text:span><text:span text:style-name="T95_7">the<text:s/></text:span><text:span text:style-name="T95_8">commitment<text:s/>is<text:s/>not<text:s/>honoured)<text:s/>and<text:s/>the<text:s/>two<text:s/>Programme<text:s/>Funded<text:s/>Posts<text:s/>that<text:s/>are<text:s/>essential<text:s/>to<text:s/>the<text:s/>delivery<text:s/>of<text:s/>this<text:s/>programme.<text:s/></text:span><text:span text:style-name="T95_9">As<text:s/>a<text:s/>result,<text:s/>u</text:span><text:span text:style-name="T95_10">ntil<text:s/>the<text:s/>end<text:s/>of<text:s/>the<text:s/>programme,<text:s/></text:span><text:span text:style-name="T95_11">SHAPP<text:s/>has<text:s/>currently<text:s/>£1.8m<text:s/>left<text:s/>from<text:s/>the<text:s/>IRF</text:span><text:span text:style-name="T95_12"><text:s/>which<text:s/>can<text:s/>be<text:s/>allocated<text:s/>for<text:s/>the<text:s/>eastern<text:s/></text:span><text:span text:style-name="T95_13">Chad<text:s/>/<text:s/>Sudanese<text:s/>crisis</text:span><text:span text:style-name="T95_14"><text:s/>(provided<text:s/>additional<text:s/>funds<text:s/>are<text:s/>made<text:s/>available).</text:span></text:p>
              </text:list-item>
            </text:list>
            <text:p text:style-name="P96"/>
            <text:list text:style-name="LS34" xml:id="list16" text:continue-list="list12">
              <text:list-item>
                <text:p text:style-name="P97"><text:span text:style-name="T97_1">Looking<text:s/>ahead,<text:s/>we<text:s/>plan<text:s/>a<text:s/>new<text:s/>multi-year<text:s/>humanitarian<text:s/>Business<text:s/>Case<text:s/>to<text:s/>begin<text:s/>in<text:s/>FY27/28<text:s/>to<text:s/>ensure<text:s/>sustained<text:s/>UK<text:s/>support<text:s/>for<text:s/>the<text:s/>region</text:span><text:span text:style-name="T97_2">.</text:span><text:span text:style-name="T97_3"><text:s/></text:span><text:span text:style-name="T97_4">It</text:span><text:span text:style-name="T97_5"><text:s/>usually<text:s/>takes<text:s/>a<text:s/>year<text:s/>to<text:s/></text:span><text:span text:style-name="T97_6">develop</text:span><text:span text:style-name="T97_7"><text:s/></text:span><text:span text:style-name="T97_8">and<text:s/>quality<text:s/>assure<text:s/>a<text:s/>new<text:s/>programme<text:s/>of<text:s/>such<text:s/>size<text:s/>(which<text:s/>we<text:s/>will<text:s/>do<text:s/>over<text:s/>FY26/27).</text:span><text:span text:style-name="T97_9"><text:s/></text:span><text:span text:style-name="T97_10">In<text:s/>the<text:s/>meantime,<text:s/></text:span><text:span text:style-name="T97_11">raising<text:s/>the<text:s/>SHAPP<text:s/></text:span><text:span text:style-name="T97_12">spending<text:s/>ceiling</text:span><text:span text:style-name="T97_13"><text:s/></text:span><text:span text:style-name="T97_14">through<text:s/>an<text:s/>Addendum<text:s/>will<text:s/>allow<text:s/>us<text:s/>to<text:s/>mainta</text:span><text:span text:style-name="T97_15">in<text:s/>delivery<text:s/>momentum.<text:s/></text:span></text:p>
              </text:list-item>
            </text:list>
            <text:p text:style-name="P98"/>
            <text:p text:style-name="P99"><text:span text:style-name="T99_1">Table<text:s/>1</text:span><text:span text:style-name="T99_2">a</text:span><text:span text:style-name="T99_3">:<text:s/></text:span><text:span text:style-name="T99_4">Previous<text:s/></text:span><text:span text:style-name="T99_5">SHAPP<text:s/></text:span><text:span text:style-name="T99_6">uplifts<text:s/>to<text:s/>current<text:s/>value<text:s/>(£m)</text:span></text:p>
            <text:p text:style-name="P100"/>
            <text:p text:style-name="P101"/>
            <table:table table:style-name="Table3">
              <table:table-column table:style-name="Column4"/>
              <table:table-column table:style-name="Column5"/>
              <table:table-column table:style-name="Column6"/>
              <table:table-column table:style-name="Column7"/>
              <table:table-column table:style-name="Column8"/>
              <table:table-column table:style-name="Column9"/>
              <table:table-row table:style-name="Row16">
                <table:table-cell table:style-name="Cell26">
                  <text:p text:style-name="P102"><text:span text:style-name="T102_1">Version</text:span></text:p>
                </table:table-cell>
                <table:table-cell table:style-name="Cell27">
                  <text:p text:style-name="P103"><text:span text:style-name="T103_1">Year</text:span></text:p>
                </table:table-cell>
                <table:table-cell table:style-name="Cell28">
                  <text:p text:style-name="P104"><text:span text:style-name="T104_1">Uplift</text:span></text:p>
                </table:table-cell>
                <table:table-cell table:style-name="Cell29">
                  <text:p text:style-name="P105"><text:span text:style-name="T105_1">Total<text:s/>BC<text:s/>Value</text:span></text:p>
                </table:table-cell>
                <table:table-cell table:style-name="Cell30">
                  <text:p text:style-name="P106"><text:span text:style-name="T106_1">Core<text:s/></text:span><text:span text:style-name="T106_2"><text:line-break/>(without<text:s/>IRF)<text:s/></text:span></text:p>
                </table:table-cell>
                <table:table-cell table:style-name="Cell31">
                  <text:p text:style-name="P107"><text:span text:style-name="T107_1">IRF</text:span></text:p>
                </table:table-cell>
              </table:table-row>
              <table:table-row table:style-name="Row17">
                <table:table-cell table:style-name="Cell32">
                  <text:p text:style-name="P108"><text:span text:style-name="T108_1">Original</text:span><text:span text:style-name="T108_2"><text:s/>BC</text:span></text:p>
                </table:table-cell>
                <table:table-cell table:style-name="Cell33">
                  <text:p text:style-name="P109"><text:span text:style-name="T109_1">FY2</text:span><text:span text:style-name="T109_2">2</text:span><text:span text:style-name="T109_3">/2</text:span><text:span text:style-name="T109_4">3</text:span></text:p>
                </table:table-cell>
                <table:table-cell table:style-name="Cell34">
                  <text:p text:style-name="P110"><text:span text:style-name="T110_1"> </text:span></text:p>
                </table:table-cell>
                <table:table-cell table:style-name="Cell35">
                  <text:p text:style-name="P111"><text:span text:style-name="T111_1">58</text:span></text:p>
                </table:table-cell>
                <table:table-cell table:style-name="Cell36">
                  <text:p text:style-name="P112"><text:span text:style-name="T112_1">58.0</text:span></text:p>
                </table:table-cell>
                <table:table-cell table:style-name="Cell37">
                  <text:p text:style-name="P113"><text:span text:style-name="T113_1">0</text:span></text:p>
                </table:table-cell>
              </table:table-row>
              <table:table-row table:style-name="Row18">
                <table:table-cell table:style-name="Cell38">
                  <text:p text:style-name="P114"><text:span text:style-name="T114_1">Uplift<text:s/>1</text:span></text:p>
                </table:table-cell>
                <table:table-cell table:style-name="Cell39">
                  <text:p text:style-name="P115"><text:span text:style-name="T115_1">FY24/25</text:span></text:p>
                </table:table-cell>
                <table:table-cell table:style-name="Cell40">
                  <text:p text:style-name="P116"><text:span text:style-name="T116_1">116</text:span></text:p>
                </table:table-cell>
                <table:table-cell table:style-name="Cell41">
                  <text:p text:style-name="P117"><text:span text:style-name="T117_1">174</text:span></text:p>
                </table:table-cell>
                <table:table-cell table:style-name="Cell42">
                  <text:p text:style-name="P118"><text:span text:style-name="T118_1">160.7</text:span></text:p>
                </table:table-cell>
                <table:table-cell table:style-name="Cell43">
                  <text:p text:style-name="P119"><text:span text:style-name="T119_1">13.3</text:span></text:p>
                </table:table-cell>
              </table:table-row>
              <table:table-row table:style-name="Row19">
                <table:table-cell table:style-name="Cell44">
                  <text:p text:style-name="P120"><text:span text:style-name="T120_1">Uplift<text:s/>2</text:span></text:p>
                </table:table-cell>
                <table:table-cell table:style-name="Cell45">
                  <text:p text:style-name="P121"><text:span text:style-name="T121_1">FY25/26</text:span></text:p>
                </table:table-cell>
                <table:table-cell table:style-name="Cell46">
                  <text:p text:style-name="P122"><text:span text:style-name="T122_1">61</text:span></text:p>
                </table:table-cell>
                <table:table-cell table:style-name="Cell47">
                  <text:p text:style-name="P123"><text:span text:style-name="T123_1">235</text:span></text:p>
                </table:table-cell>
                <table:table-cell table:style-name="Cell48">
                  <text:p text:style-name="P124"><text:span text:style-name="T124_1">211.9</text:span></text:p>
                </table:table-cell>
                <table:table-cell table:style-name="Cell49">
                  <text:p text:style-name="P125"><text:span text:style-name="T125_1">23.1</text:span></text:p>
                </table:table-cell>
              </table:table-row>
            </table:table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><text:span text:style-name="T133_1">Table<text:s/>1b:<text:s/>Impact<text:s/>of<text:s/>crisis<text:s/>on<text:s/>spending<text:s/>in<text:s/>Chad<text:s/>(£m)</text:span></text:p>
            <text:p text:style-name="P134"/>
            <text:p text:style-name="P135"><text:span text:style-name="T135_1">SHAPP<text:s/>started<text:s/>delivering<text:s/>assistance<text:s/>during<text:s/>FY<text:s/>22/23</text:span><text:span text:style-name="T135_2"><text:s/>alongside<text:s/>its<text:s/>predecessor<text:s/>programme<text:s/></text:span><text:span text:style-name="T135_3">which</text:span><text:span text:style-name="T135_4"><text:s/>was<text:s/></text:span><text:span text:style-name="T135_5">completing<text:s/>its<text:s/>interventions.</text:span></text:p>
            <text:p text:style-name="P136"/>
            <table:table table:style-name="Table4">
              <table:table-column table:style-name="Column10"/>
              <table:table-column table:style-name="Column11"/>
              <table:table-column table:style-name="Column12"/>
              <table:table-column table:style-name="Column13"/>
              <table:table-column table:style-name="Column14"/>
              <table:table-row table:style-name="Row20">
                <table:table-cell table:style-name="Cell50">
                  <text:p text:style-name="P137"><text:span text:style-name="T137_1"> </text:span></text:p>
                </table:table-cell>
                <table:table-cell table:style-name="Cell51">
                  <text:p text:style-name="P138"><text:span text:style-name="T138_1">FY<text:s/>22/23</text:span></text:p>
                </table:table-cell>
                <table:table-cell table:style-name="Cell52">
                  <text:p text:style-name="P139"><text:span text:style-name="T139_1">FY23/24</text:span></text:p>
                </table:table-cell>
                <table:table-cell table:style-name="Cell53">
                  <text:p text:style-name="P140"><text:span text:style-name="T140_1">FY<text:s/>24/25</text:span></text:p>
                </table:table-cell>
                <table:table-cell table:style-name="Cell54">
                  <text:p text:style-name="P141"><text:span text:style-name="T141_1">FY<text:s/>25/26</text:span></text:p>
                </table:table-cell>
              </table:table-row>
              <table:table-row table:style-name="Row21">
                <table:table-cell table:style-name="Cell55">
                  <text:p text:style-name="P142"><text:span text:style-name="T142_1">Initial<text:s/>SHAPP<text:s/>ODA<text:s/>allocation</text:span></text:p>
                </table:table-cell>
                <table:table-cell table:style-name="Cell56">
                  <text:p text:style-name="P143"><text:span text:style-name="T143_1">5.5</text:span></text:p>
                </table:table-cell>
                <table:table-cell table:style-name="Cell57">
                  <text:p text:style-name="P144"><text:span text:style-name="T144_1">14.8</text:span></text:p>
                </table:table-cell>
                <table:table-cell table:style-name="Cell58">
                  <text:p text:style-name="P145"><text:span text:style-name="T145_1">31.9</text:span></text:p>
                </table:table-cell>
                <table:table-cell table:style-name="Cell59">
                  <text:p text:style-name="P146"><text:span text:style-name="T146_1">71.4</text:span></text:p>
                </table:table-cell>
              </table:table-row>
              <table:table-row table:style-name="Row22">
                <table:table-cell table:style-name="Cell60">
                  <text:p text:style-name="P147"><text:span text:style-name="T147_1">of<text:s/>which<text:s/>Chad</text:span></text:p>
                </table:table-cell>
                <table:table-cell table:style-name="Cell61" table:number-rows-spanned="2">
                  <text:p text:style-name="P148"><text:span text:style-name="T148_1">pre-crisis</text:span></text:p>
                </table:table-cell>
                <table:table-cell table:style-name="Cell62">
                  <text:p text:style-name="P149"><text:span text:style-name="T149_1">1.2</text:span></text:p>
                </table:table-cell>
                <table:table-cell table:style-name="Cell63">
                  <text:p text:style-name="P150"><text:span text:style-name="T150_1">4.7</text:span></text:p>
                </table:table-cell>
                <table:table-cell table:style-name="Cell64">
                  <text:p text:style-name="P151"><text:span text:style-name="T151_1">25.2</text:span></text:p>
                </table:table-cell>
              </table:table-row>
              <table:table-row table:style-name="Row23">
                <table:table-cell table:style-name="Cell65">
                  <text:p text:style-name="P152"><text:span text:style-name="T152_1">Chad<text:s/>%<text:s/>share</text:span></text:p>
                </table:table-cell>
                <table:covered-table-cell table:style-name="Cell66">
                  <text:p text:style-name="P153"/>
                </table:covered-table-cell>
                <table:table-cell table:style-name="Cell67">
                  <text:p text:style-name="P154"><text:span text:style-name="T154_1">8%</text:span></text:p>
                </table:table-cell>
                <table:table-cell table:style-name="Cell68">
                  <text:p text:style-name="P155"><text:span text:style-name="T155_1">15%</text:span></text:p>
                </table:table-cell>
                <table:table-cell table:style-name="Cell69">
                  <text:p text:style-name="P156"><text:span text:style-name="T156_1">35%</text:span></text:p>
                </table:table-cell>
              </table:table-row>
              <table:table-row table:style-name="Row24">
                <table:table-cell table:style-name="Cell70">
                  <text:p text:style-name="P157"><text:span text:style-name="T157_1">Extra<text:s/>FCDO/OGD<text:s/>funding<text:s/>received</text:span></text:p>
                </table:table-cell>
                <table:table-cell table:style-name="Cell71">
                  <text:p text:style-name="P158"><text:span text:style-name="T158_1">0</text:span></text:p>
                </table:table-cell>
                <table:table-cell table:style-name="Cell72">
                  <text:p text:style-name="P159"><text:span text:style-name="T159_1">22.0</text:span></text:p>
                </table:table-cell>
                <table:table-cell table:style-name="Cell73">
                  <text:p text:style-name="P160"><text:span text:style-name="T160_1">54.4</text:span></text:p>
                </table:table-cell>
                <table:table-cell table:style-name="Cell74">
                  <text:p text:style-name="P161"><text:span text:style-name="T161_1">9.5</text:span></text:p>
                </table:table-cell>
              </table:table-row>
              <table:table-row table:style-name="Row25">
                <table:table-cell table:style-name="Cell75">
                  <text:p text:style-name="P162"><text:span text:style-name="T162_1">of<text:s/>which<text:s/>delivered<text:s/>through<text:s/>IRF</text:span></text:p>
                </table:table-cell>
                <table:table-cell table:style-name="Cell76">
                  <text:p text:style-name="P163"><text:span text:style-name="T163_1">0</text:span></text:p>
                </table:table-cell>
                <table:table-cell table:style-name="Cell77">
                  <text:p text:style-name="P164"><text:span text:style-name="T164_1">0</text:span></text:p>
                </table:table-cell>
                <table:table-cell table:style-name="Cell78">
                  <text:p text:style-name="P165"><text:span text:style-name="T165_1">13.3</text:span></text:p>
                </table:table-cell>
                <table:table-cell table:style-name="Cell79">
                  <text:p text:style-name="P166"><text:span text:style-name="T166_1">8</text:span></text:p>
                </table:table-cell>
              </table:table-row>
              <table:table-row table:style-name="Row26">
                <table:table-cell table:style-name="Cell80">
                  <text:p text:style-name="P167"><text:span text:style-name="T167_1">Final<text:s/>SHAPP<text:s/>spend</text:span></text:p>
                </table:table-cell>
                <table:table-cell table:style-name="Cell81">
                  <text:p text:style-name="P168"><text:span text:style-name="T168_1">5.5</text:span></text:p>
                </table:table-cell>
                <table:table-cell table:style-name="Cell82">
                  <text:p text:style-name="P169"><text:span text:style-name="T169_1">36.8</text:span></text:p>
                </table:table-cell>
                <table:table-cell table:style-name="Cell83">
                  <text:p text:style-name="P170"><text:span text:style-name="T170_1">86.3</text:span></text:p>
                </table:table-cell>
                <table:table-cell table:style-name="Cell84">
                  <text:p text:style-name="P171"><text:span text:style-name="T171_1">80.9</text:span></text:p>
                </table:table-cell>
              </table:table-row>
              <table:table-row table:style-name="Row27">
                <table:table-cell table:style-name="Cell85">
                  <text:p text:style-name="P172"><text:span text:style-name="T172_1">of<text:s/>which<text:s/>Chad</text:span></text:p>
                </table:table-cell>
                <table:table-cell table:style-name="Cell86" table:number-rows-spanned="2">
                  <text:p text:style-name="P173"><text:span text:style-name="T173_1">pre-crisis</text:span></text:p>
                </table:table-cell>
                <table:table-cell table:style-name="Cell87">
                  <text:p text:style-name="P174"><text:span text:style-name="T174_1">16.4</text:span></text:p>
                </table:table-cell>
                <table:table-cell table:style-name="Cell88">
                  <text:p text:style-name="P175"><text:span text:style-name="T175_1">43.6</text:span></text:p>
                </table:table-cell>
                <table:table-cell table:style-name="Cell89">
                  <text:p text:style-name="P176"><text:span text:style-name="T176_1">41</text:span></text:p>
                </table:table-cell>
              </table:table-row>
              <table:table-row table:style-name="Row28">
                <table:table-cell table:style-name="Cell90">
                  <text:p text:style-name="P177"><text:span text:style-name="T177_1">Chad<text:s/>%<text:s/>share</text:span></text:p>
                </table:table-cell>
                <table:covered-table-cell table:style-name="Cell91">
                  <text:p text:style-name="P178"/>
                </table:covered-table-cell>
                <table:table-cell table:style-name="Cell92">
                  <text:p text:style-name="P179"><text:span text:style-name="T179_1">45%</text:span></text:p>
                </table:table-cell>
                <table:table-cell table:style-name="Cell93">
                  <text:p text:style-name="P180"><text:span text:style-name="T180_1">51%</text:span></text:p>
                </table:table-cell>
                <table:table-cell table:style-name="Cell94">
                  <text:p text:style-name="P181"><text:span text:style-name="T181_1">51%</text:span></text:p>
                </table:table-cell>
              </table:table-row>
              <table:table-row table:style-name="Row29">
                <table:table-cell table:style-name="Cell95">
                  <text:p text:style-name="P182"><text:span text:style-name="T182_1">Cumulative<text:s/>SHAPP<text:s/>Spend</text:span></text:p>
                </table:table-cell>
                <table:table-cell table:style-name="Cell96">
                  <text:p text:style-name="P183"><text:span text:style-name="T183_1">5.5</text:span></text:p>
                </table:table-cell>
                <table:table-cell table:style-name="Cell97">
                  <text:p text:style-name="P184"><text:span text:style-name="T184_1">42.3</text:span></text:p>
                </table:table-cell>
                <table:table-cell table:style-name="Cell98">
                  <text:p text:style-name="P185"><text:span text:style-name="T185_1">128.6</text:span></text:p>
                </table:table-cell>
                <table:table-cell table:style-name="Cell99">
                  <text:p text:style-name="P186"><text:span text:style-name="T186_1">209.5</text:span></text:p>
                </table:table-cell>
              </table:table-row>
              <table:table-row table:style-name="Row30">
                <table:table-cell table:style-name="Cell100">
                  <text:p text:style-name="P187"><text:span text:style-name="T187_1">of<text:s/>which<text:s/>Chad</text:span></text:p>
                </table:table-cell>
                <table:table-cell table:style-name="Cell101">
                  <text:p text:style-name="P188"><text:span text:style-name="T188_1">pre-crisis</text:span></text:p>
                </table:table-cell>
                <table:table-cell table:style-name="Cell102">
                  <text:p text:style-name="P189"><text:span text:style-name="T189_1">16.4</text:span></text:p>
                </table:table-cell>
                <table:table-cell table:style-name="Cell103">
                  <text:p text:style-name="P190"><text:span text:style-name="T190_1">60</text:span></text:p>
                </table:table-cell>
                <table:table-cell table:style-name="Cell104">
                  <text:p text:style-name="P191"><text:span text:style-name="T191_1">101</text:span></text:p>
                </table:table-cell>
              </table:table-row>
            </table:table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><text:span text:style-name="T207_1">Graph<text:s/>1:<text:s/>SHAPP<text:s/>spending<text:s/>ceilings<text:s/>and<text:s/>actual<text:s/>spend<text:s/>(based<text:s/>on<text:s/>Table</text:span><text:span text:style-name="T207_2">s</text:span><text:span text:style-name="T207_3"><text:s/></text:span><text:span text:style-name="T207_4">1</text:span><text:span text:style-name="T207_5">a<text:s/>and<text:s/></text:span><text:span text:style-name="T207_6">1</text:span><text:span text:style-name="T207_7">b</text:span><text:span text:style-name="T207_8">)</text:span></text:p>
            <text:p text:style-name="P208"/>
            <text:p text:style-name="P209"><draw:frame svg:x="0cm" svg:y="0cm" svg:width="17.039cm" svg:height="11.431cm" draw:style-name="FR1" text:anchor-type="as-char" draw:z-index="0"><draw:image xlink:href="Pictures/image1.png" xlink:type="simple" xlink:show="embed" xlink:actuate="onLoad"/></draw:frame></text:p>
            <text:p text:style-name="P210"/>
            <text:p text:style-name="P211"/>
            <text:p text:style-name="P212"><text:span text:style-name="T212_1">Why<text:s/>a<text:s/>cost-extension?</text:span></text:p>
            <text:p text:style-name="P213"/>
            <text:p text:style-name="P214"><text:span text:style-name="T214_1">This<text:s/>addendum<text:s/>enables<text:s/>us<text:s/>to<text:s/>deliver<text:s/>the<text:s/>Foreign<text:s/>Secretary’s<text:s/>priorities—<text:s/>including<text:s/>localisation<text:s/>and<text:s/>tackling<text:s/>Violence<text:s/>Against<text:s/>Women<text:s/>and<text:s/>Girls—<text:s/>by<text:s/>providing<text:s/>a<text:s/>robust<text:s/>funding<text:s/>vehicle<text:s/>for<text:s/>eastern<text:s/>Chad<text:s/>and<text:s/>the<text:s/>central<text:s/>Sahel<text:s/>while<text:s/>the<text:s/>successor<text:s/>Business<text:s/>Case<text:s/>is<text:s/>developed</text:span><text:span text:style-name="T214_2">.<text:s/>SHAPP<text:s/>remains<text:s/>a<text:s/>vital<text:s/>and<text:s/>relevant<text:s/>mechanism<text:s/>for<text:s/>this<text:s/>purpose</text:span><text:span text:style-name="T214_3">:</text:span></text:p>
            <text:p text:style-name="P215"/>
            <text:list text:style-name="LS35" xml:id="list17">
              <text:list-item>
                <text:p text:style-name="P216"><text:span text:style-name="T216_1">SHAPP<text:s/>is<text:s/>fully<text:s/>aligned<text:s/></text:span><text:span text:style-name="T216_2">with<text:s/>the<text:s/></text:span><text:span text:style-name="T216_3">FCDO<text:s/>priority<text:s/>humanitarian<text:s/>outcomes</text:span><text:span text:style-name="T216_4"><text:s/>to<text:s/>‘</text:span><text:span text:style-name="T216_5">lift<text:s/>vulnerable<text:s/>people<text:s/>out<text:s/>of<text:s/>crisis<text:s/>and<text:s/>build<text:s/>state<text:s/>and<text:s/>community<text:s/>resilience<text:s/>to<text:s/>shocks<text:s/>through<text:s/>stronger,<text:s/>more<text:s/></text:span><text:span text:style-name="T216_6">locally-led</text:span><text:span text:style-name="T216_7"><text:s/>humanitarian<text:s/></text:span><text:span text:style-name="T216_8">systems’</text:span><text:span text:style-name="T216_9">.</text:span><text:span text:style-name="T216_10"><text:s/>It<text:s/>directly<text:s/>supports<text:s/>the<text:s/></text:span><text:span text:style-name="T216_11">Foreign<text:s/>Secretary’s<text:s/>ambition<text:s/>to<text:s/>scale<text:s/>up<text:s/>the<text:s/>UK’s<text:s/>response<text:s/>to<text:s/>the<text:s/>Sudanese<text:s/>crisis.</text:span></text:p>
              </text:list-item>
            </text:list>
            <text:p text:style-name="P217"/>
            <text:list text:style-name="LS35" xml:id="list18" text:continue-list="list17">
              <text:list-item>
                <text:p text:style-name="P218"><text:span text:style-name="T218_1">Through<text:s/>this<text:s/>cost-extension,<text:s/>the<text:s/></text:span><text:span text:style-name="T218_2">UK<text:s/>can<text:s/>sustain<text:s/>its<text:s/>position<text:s/>as<text:s/>a<text:s/>leading<text:s/>donor<text:s/>in<text:s/>Chad</text:span><text:span text:style-name="T218_3">,<text:s/>leveraging<text:s/>our<text:s/>role<text:s/>to<text:s/>drive<text:s/>joint<text:s/>advocacy<text:s/>for<text:s/>unimpeded<text:s/>humanitarian<text:s/>access<text:s/>and<text:s/>improved<text:s/>UN<text:s/>effectiveness.<text:s/>It<text:s/>also<text:s/>enables<text:s/>us<text:s/>to<text:s/>engage<text:s/>the<text:s/>Chadian<text:s/>authorities<text:s/>to<text:s/>help<text:s/></text:span><text:span text:style-name="T218_4">stem</text:span><text:span text:style-name="T218_5"><text:s/>weapons<text:s/>flows<text:s/>associated<text:s/>with<text:s/>the<text:s/>Sudan<text:s/>conflict<text:s/>and<text:s/>directly<text:s/>contributes<text:s/>to<text:s/>UK<text:s/>migration<text:s/>objectives<text:s/>by<text:s/>stabilising<text:s/>communities<text:s/>in<text:s/>eastern<text:s/>Chad.</text:span></text:p>
              </text:list-item>
            </text:list>
            <text:p text:style-name="P219"/>
            <text:list text:style-name="LS35" xml:id="list19" text:continue-list="list17">
              <text:list-item>
                <text:p text:style-name="P220"><text:span text:style-name="T220_1">SHAPP<text:s/>advances<text:s/></text:span><text:span text:style-name="T220_2">FCDO’s<text:s/>development<text:s/></text:span><text:span text:style-name="T220_3">shifts</text:span><text:span text:style-name="T220_4"><text:s/>by<text:s/>promoting<text:s/>localisation<text:s/>and<text:s/>joint<text:s/>governance<text:s/>with<text:s/>local<text:s/>NGOs,<text:s/>combining<text:s/>immediate<text:s/>humanitarian<text:s/>relief<text:s/>with<text:s/>long-term<text:s/>resilience<text:s/>building</text:span><text:span text:style-name="T220_5">,</text:span><text:span text:style-name="T220_6"><text:s/>and<text:s/>strengthening<text:s/>UK<text:s/>influence<text:s/>on<text:s/>the<text:s/></text:span><text:span text:style-name="T220_7">UN<text:s/>humanitarian<text:s/>reset</text:span><text:span text:style-name="T220_8">.</text:span></text:p>
              </text:list-item>
            </text:list>
            <text:p text:style-name="P221"/>
            <text:list text:style-name="LS35" xml:id="list20" text:continue-list="list17">
              <text:list-item>
                <text:p text:style-name="P222"><text:span text:style-name="T222_1">The<text:s/>proposed<text:s/>uplift<text:s/>w</text:span><text:span text:style-name="T222_2">ould<text:s/></text:span><text:span text:style-name="T222_3">keep<text:s/>the<text:s/>Sahel<text:s/>Regional<text:s/>Fund<text:s/>operational</text:span><text:span text:style-name="T222_4"><text:s/>until<text:s/>the<text:s/>new<text:s/>Business<text:s/>Case<text:s/>and<text:s/>partners<text:s/>are<text:s/>in<text:s/>place.<text:s/>Our<text:s/></text:span><text:span text:style-name="T222_5">locally-led</text:span><text:span text:style-name="T222_6">,<text:s/>flexible<text:s/>funding<text:s/>mechanism<text:s/>will<text:s/>continue<text:s/>to<text:s/>enable<text:s/>uninterrupted<text:s/>NGO<text:s/>delivery</text:span><text:span text:style-name="T222_7">,<text:s/></text:span><text:span text:style-name="T222_8">demonstrating<text:s/>greater<text:s/>efficiency<text:s/>and<text:s/></text:span><text:span text:style-name="T222_9">reach<text:s/>than<text:s/>UN<text:s/>mechanisms</text:span><text:span text:style-name="T222_10"><text:s/>in<text:s/>the<text:s/>Sahel,</text:span><text:span text:style-name="T222_11"><text:s/>and</text:span><text:span text:style-name="T222_12"><text:s/>en</text:span><text:span text:style-name="T222_13">suring<text:s/>the<text:s/>UK<text:s/>maintains<text:s/>momentum<text:s/>in<text:s/>high-need,<text:s/>hard-to-reach<text:s/>areas.</text:span></text:p>
              </text:list-item>
            </text:list>
            <text:p text:style-name="P223"/>
            <text:list text:style-name="LS35" xml:id="list21" text:continue-list="list17">
              <text:list-item>
                <text:p text:style-name="P224"><text:span text:style-name="T224_1">SHAPP<text:s/>addresses<text:s/>critical<text:s/>unmet<text:s/>humanitarian<text:s/>needs<text:s/>across<text:s/>the<text:s/>region</text:span><text:span text:style-name="T224_2">,<text:s/>especially<text:s/>in<text:s/>eastern<text:s/>Chad,<text:s/>where<text:s/>partners<text:s/>reach<text:s/>the<text:s/>hardest-to-access<text:s/>communities.<text:s/>Its<text:s/>relevance<text:s/>and<text:s/>adaptability<text:s/>have<text:s/>been<text:s/>demonstrated<text:s/>by<text:s/>the<text:s/>programme’s<text:s/>rapid<text:s/>response<text:s/>to<text:s/>the<text:s/>Sudanese<text:s/>crisis<text:s/>in<text:s/>Chad<text:s/>and<text:s/>its<text:s/>ability<text:s/>to<text:s/>respond<text:s/>flexibly<text:s/>to<text:s/>new<text:s/>and<text:s/>emerging<text:s/>humanitarian<text:s/>challenges.</text:span></text:p>
              </text:list-item>
            </text:list>
            <text:p text:style-name="P225"/>
            <text:list text:style-name="LS35" xml:id="list22" text:continue-list="list17">
              <text:list-item>
                <text:p text:style-name="P226"><text:span text:style-name="T226_1">SHAPP<text:s/>is<text:s/></text:span><text:span text:style-name="T226_2">adapting</text:span><text:span text:style-name="T226_3"><text:s/>its<text:s/>work<text:s/>in<text:s/>eastern<text:s/>Chad<text:s/>and<text:s/>the<text:s/>central<text:s/>Sahel<text:s/>by<text:s/>investing<text:s/>more<text:s/>in<text:s/></text:span><text:span text:style-name="T226_4">long-term<text:s/>resilience<text:s/>and<text:s/>self-reliance<text:s/>for<text:s/>displaced<text:s/>people</text:span><text:span text:style-name="T226_5">,<text:s/>such<text:s/>as<text:s/>multiyear<text:s/>projects<text:s/></text:span><text:span text:style-name="T226_6">focused<text:s/>on<text:s/>agriculture<text:s/>and<text:s/>livelihoods.<text:s/>We<text:s/>are<text:s/>also<text:s/>urging<text:s/>WFP<text:s/>and<text:s/>UNHCR<text:s/>to<text:s/>adopt<text:s/>more<text:s/>resilience-based<text:s/>support<text:s/>for<text:s/>refugees,<text:s/>in<text:s/>line<text:s/>with<text:s/>our<text:s/>new<text:s/>Sahel<text:s/></text:span><text:span text:style-name="T226_7">Approach<text:s/></text:span><text:span text:style-name="T226_8">(which<text:s/>we<text:s/>will<text:s/>be<text:s/>submit<text:s/>to<text:s/>Ministers<text:s/>for<text:s/>approval</text:span><text:span text:style-name="T226_9">).</text:span></text:p>
              </text:list-item>
            </text:list>
            <text:p text:style-name="P227"/>
            <text:list text:style-name="LS35" xml:id="list23" text:continue-list="list17">
              <text:list-item>
                <text:p text:style-name="P228"><text:span text:style-name="T228_1">The<text:s/>programme<text:s/>has<text:s/>performed<text:s/>well,</text:span><text:span text:style-name="T228_2"><text:s/>having<text:s/>scored<text:s/>‘</text:span><text:span text:style-name="T228_3">A’s</text:span><text:span text:style-name="T228_4"><text:s/>in<text:s/>each<text:s/>of<text:s/>its<text:s/>four<text:s/>Annual<text:s/>Reviews.<text:s/></text:span><text:span text:style-name="T228_5">Internal<text:s/>Audit</text:span><text:span text:style-name="T228_6"><text:s/>found<text:s/></text:span><text:span text:style-name="T228_7">adequate<text:s/>controls,<text:s/>effective<text:s/>risk<text:s/>management<text:s/>and<text:s/>strong<text:s/>capability</text:span><text:span text:style-name="T228_8">,<text:s/>enabling<text:s/>delivery<text:s/>in<text:s/>a<text:s/></text:span><text:span text:style-name="T228_9">complex,<text:s/>fast<text:s/>paced</text:span><text:span text:style-name="T228_10"><text:s/>environment.<text:s text:c="2"/></text:span></text:p>
              </text:list-item>
            </text:list>
            <text:p text:style-name="P229"/>
            <text:list text:style-name="LS35" xml:id="list24" text:continue-list="list17">
              <text:list-item>
                <text:p text:style-name="P230"><text:span text:style-name="T230_1">There<text:s/>are<text:s/>no<text:s/>major<text:s/>changes</text:span><text:span text:style-name="T230_2"><text:s/>to<text:s/>outcome<text:s/>and<text:s/>impact<text:s/>indicators<text:s/>of<text:s/>the<text:s/>original<text:s/>BC,<text:s/>nor<text:s/>to<text:s/>the<text:s/>Theory<text:s/>of<text:s/>Change<text:s/>which<text:s/>remains<text:s/>valid,<text:s/>as<text:s/>confirmed<text:s/>in</text:span><text:span text:style-name="T230_3"><text:s/></text:span><text:span text:style-name="T230_4">the<text:s/></text:span><text:span text:style-name="T230_5">recent<text:s/></text:span><text:span text:style-name="T230_6">Annual<text:s/>Review</text:span><text:span text:style-name="T230_7">.<text:s/>The<text:s/>addendum<text:s/>does<text:s/>not<text:s/>change<text:s/>the<text:s/>programme<text:s/>activities<text:s/>or<text:s/>delivery<text:s/>partners.</text:span></text:p>
              </text:list-item>
            </text:list>
            <text:p text:style-name="P231"/>
            <text:p text:style-name="P232"><text:span text:style-name="T232_1">Trade-offs</text:span><text:span text:style-name="T232_2">:<text:s/></text:span><text:span text:style-name="T232_3">The<text:s/>alternative<text:s/>would<text:s/>be<text:s/>to<text:s/>expand<text:s/>our<text:s/>Sahel<text:s/>Climate<text:s/>Resilience</text:span><text:span text:style-name="T232_4"><text:note text:note-class="footnote"><text:note-citation/><text:note-body><text:p text:style-name="P233"><text:span text:style-name="T233_1"><text:s/></text:span><text:span text:style-name="T233_2">The<text:s/>Climate<text:s/>Resilience<text:s/>in<text:s/>the<text:s/>Sahel<text:s/>Programme<text:s/>(CRiSP)</text:span><text:span text:style-name="T233_3"><text:s/>is<text:s/>a<text:s/>£19.5<text:s/>million<text:s/>programme<text:s/>over<text:s/>4<text:s/>years<text:s/>(December<text:s/>2024<text:s/>to<text:s/>November<text:s/>2028)<text:s/>that<text:s/>will<text:s/>help<text:s/>vulnerable<text:s/>people<text:s/>in<text:s/>protracted<text:s/>crisis<text:s/>contexts<text:s/>live<text:s/>a<text:s/>dignified<text:s/>life<text:s/>in<text:s/>displacement,<text:s/>be<text:s/>more<text:s/>resilient<text:s/>to<text:s/>climate<text:s/>stressors<text:s/>and<text:s/>be<text:s/>less<text:s/>reliant<text:s/>on<text:s/>humanitarian<text:s/>assistance.<text:s/>The<text:s/>programme<text:s/>will<text:s/>help<text:s/>refugees<text:s/>and<text:s/>host<text:s/>communities<text:s/>in<text:s/>areas<text:s/>where<text:s/>land<text:s/>degradation<text:s/>exacerbates<text:s/>food<text:s/>insecurity,<text:s/>to<text:s/>restore<text:s/>and<text:s/>manage<text:s/>their<text:s/>ecosystems,<text:s/>in<text:s/>order<text:s/>to<text:s/>increase<text:s/>the<text:s/>natural<text:s/>capital<text:s/>essential<text:s/>to<text:s/>their<text:s/>subsistence<text:s/>and<text:s/>livelihood.</text:span></text:p></text:note-body></text:note></text:span><text:span text:style-name="T233_4"><text:s/>and/or<text:s/>Shock<text:s/>Response/social<text:s/>protection</text:span><text:span text:style-name="T233_5"><text:note text:note-class="footnote"><text:note-citation/><text:note-body><text:p text:style-name="P234"><text:span text:style-name="T234_1"><text:s/>T</text:span><text:span text:style-name="T234_2">he<text:s/>Shock<text:s/>Response<text:s/>Programme<text:s/>(SRP)</text:span><text:span text:style-name="T234_3"><text:s/>(£19.5<text:s/>million<text:s/>between<text:s/>2021-</text:span><text:span text:style-name="T234_4">2030</text:span><text:span text:style-name="T234_5">)<text:s/>strengthens<text:s/>the<text:s/>ability<text:s/>of<text:s/>Sahel<text:s/>governments<text:s/>to<text:s/>respond<text:s/>to<text:s/>the<text:s/>impacts<text:s/>of<text:s/>climate<text:s/>and<text:s/>weather<text:s/>shocks<text:s/>(such<text:s/>as<text:s/>droughts<text:s/>and<text:s/>floods)<text:s/>through<text:s/>social<text:s/>protection<text:s/>systems<text:s/>that<text:s/>build<text:s/>the<text:s/>resilience<text:s/>of<text:s/>people<text:s/>to<text:s/>help<text:s/>them<text:s/>better<text:s/>cope<text:s/>with<text:s/>shocks. </text:span></text:p></text:note-body></text:note></text:span><text:span text:style-name="T234_6"><text:s/>programmes,<text:s/>both<text:s/>of<text:s/>which<text:s/>support<text:s/>the<text:s/>poorest<text:s/>and<text:s/>most<text:s/>vulnerable<text:s/>Sahelian<text:s/>households<text:s/>in<text:s/>times<text:s/>of<text:s/>crisis,<text:s/>through<text:s/>resilience-building<text:s/>and<text:s/>livelihoods<text:s/>support.<text:s/>However,<text:s/>those<text:s/>programmes<text:s/>do<text:s/>not<text:s/>address<text:s/>emergency<text:s/>humanitarian<text:s/>needs<text:s/>in<text:s/>the<text:s/>hardest-to-reach<text:s/>areas;<text:s/>and<text:s/>are<text:s/>designed<text:s/>to<text:s/>complement<text:s/>not<text:s/>duplicate<text:s/>SHAPP.<text:s/>Over<text:s/>time,<text:s/>they<text:s/>will<text:s/>help<text:s/></text:span><text:span text:style-name="T234_7">vulnerable<text:s/>people<text:s/>in<text:s/>protracted<text:s/>crisis<text:s/>be</text:span><text:span text:style-name="T234_8">come</text:span><text:span text:style-name="T234_9"><text:s/>less<text:s/>reliant<text:s/>on<text:s/></text:span><text:span text:style-name="T234_10">emergency<text:s/></text:span><text:span text:style-name="T234_11">humanitarian<text:s/>assistance</text:span><text:span text:style-name="T234_12">,<text:s/>but<text:s/>for<text:s/>now<text:s/>the<text:s/>humanitarian<text:s/>caseload,<text:s/>particularly<text:s/>in<text:s/>eastern<text:s/>Chad,<text:s/>remains<text:s/>too<text:s/>acute<text:s/>for<text:s/>us<text:s/>to<text:s/>shift<text:s/>away<text:s/>from<text:s/>emergency<text:s/>humanitarian<text:s/>assistance</text:span><text:span text:style-name="T234_13">,<text:s/>especially<text:s/>in<text:s/>a<text:s/>region<text:s/>that<text:s/>has<text:s/>been<text:s/>systematically<text:s/>underserved</text:span><text:span text:style-name="T234_14">.</text:span><text:span text:style-name="T234_15"><text:s/></text:span></text:p>
            <text:p text:style-name="P235"/>
            <text:p text:style-name="P236"><text:span text:style-name="T236_1">This<text:s/>new<text:s/>addendum<text:s/></text:span><text:span text:style-name="T236_2">represents<text:s/>a<text:s/>material<text:s/>change</text:span><text:span text:style-name="T236_3">,<text:s/>as<text:s/>it<text:s/>increases<text:s/>the<text:s/></text:span><text:span text:style-name="T236_4">spending<text:s/>ceiling</text:span><text:span text:style-name="T236_5"><text:s/>of<text:s/>the<text:s/>programme<text:s/>to<text:s/>a<text:s/>level<text:s/>of<text:s/>delegated<text:s/>authority<text:s/>requiring<text:s/>approval<text:s/>by<text:s/>the<text:s/>Foreign<text:s/>Secretary</text:span><text:span text:style-name="T236_6"><text:s/>and<text:s/>HM<text:s/>Treasury</text:span><text:span text:style-name="T236_7">.</text:span></text:p>
            <text:p text:style-name="P237"/>
            <text:p text:style-name="P238"/>
          </table:table-cell>
        </table:table-row>
        <table:table-row table:style-name="Row31">
          <table:table-cell table:style-name="Cell105">
            <text:p text:style-name="P239"><text:span text:style-name="T239_1">What<text:s/>is<text:s/>the<text:s/>additional<text:s/>and<text:s/>total<text:s/>support<text:s/>the<text:s/>UK<text:s/>will<text:s/>provide?<text:s/></text:span></text:p>
          </table:table-cell>
        </table:table-row>
        <table:table-row table:style-name="Row32">
          <table:table-cell table:style-name="Cell106">
            <text:p text:style-name="P240"/>
            <text:p text:style-name="P241"><text:span text:style-name="T241_1">The<text:s/>addendum<text:s/></text:span><text:span text:style-name="T241_2">will<text:s/>increase<text:s/>SHAPP’s<text:s/>spending<text:s/>ceiling<text:s/>by<text:s/>£123m,<text:s/>raising<text:s/></text:span><text:span text:style-name="T241_3">the<text:s/>total<text:s/></text:span><text:span text:style-name="T241_4">allowable<text:s/>spend</text:span><text:span text:style-name="T241_5"><text:s/></text:span><text:span text:style-name="T241_6">under<text:s/>SHAPP<text:s/>from<text:s/>£235m<text:s/>to<text:s/>up<text:s/>to<text:s/>£358m<text:s/>over<text:s/>its<text:s/>lifetime<text:s/>(seven<text:s/>financial<text:s/>years),<text:s/>including<text:s/></text:span><text:span text:style-name="T241_7">around<text:s/></text:span><text:span text:style-name="T241_8">£181m<text:s/>for<text:s/>Chad<text:s/>(including<text:s/>the<text:s/>IRF).<text:s/>It<text:s/>also<text:s/>provides<text:s/>agility<text:s/>and<text:s/>flexibility<text:s/>by<text:s/>replenishing<text:s/>the<text:s/>IRF.</text:span><text:span text:style-name="T241_9"><text:s/></text:span></text:p>
            <text:p text:style-name="P242"/>
            <text:p text:style-name="P243"><text:span text:style-name="T243_1">The<text:s/>uplift<text:s/>aligns<text:s/>SHAPP<text:s/>to<text:s/>the<text:s/>indicative<text:s/>Sahel<text:s/>ODA<text:s/>of<text:s/>£71m<text:s/>per<text:s/>annum<text:s/>(FY26-FY29).<text:s/>Historically,<text:s/>around<text:s/>90%<text:s/>has<text:s/>gone<text:s/>to<text:s/>humanitarian<text:s/>programmes.<text:s/>On<text:s/>that<text:s/>basis,<text:s/>we<text:s/>set<text:s/>an<text:s/>indicative<text:s/>£66m<text:s/>per<text:s/>annum<text:s/>for<text:s/>SHAPP<text:s/>and<text:s/>commit<text:s/>at<text:s/>least<text:s/>50%<text:s/>to<text:s/>Chad<text:s/>(a<text:s/>minimum<text:s/></text:span><text:span text:style-name="T243_2">of<text:s/></text:span><text:span text:style-name="T243_3">£33m<text:s/>per<text:s/>year).</text:span></text:p>
            <text:p text:style-name="P244"/>
            <text:p text:style-name="P245"><text:span text:style-name="T245_1">We<text:s/>also<text:s/></text:span><text:span text:style-name="T245_2">propose<text:s/>to<text:s/></text:span><text:span text:style-name="T245_3">increase<text:s/>the<text:s/></text:span><text:span text:style-name="T245_4">Internal<text:s/>Risk<text:s/>Facility<text:s/>(IRF)</text:span><text:span text:style-name="T245_5">,</text:span><text:span text:style-name="T245_6"><text:s/>a<text:s/>flexible,<text:s/>in<text:s/>year<text:s/>contingency,<text:s/>capped<text:s/>at<text:s/>10%<text:s/>of<text:s/>the<text:s/>Business<text:s/>Case</text:span><text:span text:style-name="T245_7"><text:note text:note-class="footnote"><text:note-citation/><text:note-body><text:p text:style-name="P246"><text:span text:style-name="T246_1"><text:s/></text:span><text:span text:style-name="T246_2">PrOF<text:s/>rule<text:s/>8<text:s/>sets<text:s/>that<text:s/>the<text:s/>value<text:s/>of<text:s/>the<text:s/>IRF<text:s/>is<text:s/>capped<text:s/>at<text:s/>10%<text:s/>of<text:s/>the<text:s/>total<text:s/>value<text:s/>of<text:s/>the<text:s/>Business<text:s/>Case.</text:span></text:p></text:note-body></text:note></text:span><text:span text:style-name="T246_3"><text:s/>and<text:s/>activated<text:s/>only<text:s/>if<text:s/>extra<text:s/>funds<text:s/>become<text:s/>available<text:s/>to<text:s/>respond<text:s/>rapidly<text:s/>to<text:s/>surges<text:s/></text:span><text:span text:style-name="T246_4">in<text:s/>need<text:s/>and<text:s/>crises<text:s/></text:span><text:span text:style-name="T246_5">e.g.<text:s/>large<text:s/>refugee<text:s/>inflows<text:s/>(</text:span><text:span text:style-name="T246_6">T</text:span><text:span text:style-name="T246_7">able<text:s/></text:span><text:span text:style-name="T246_8">2</text:span><text:span text:style-name="T246_9"><text:s/>for<text:s/>more<text:s/>on<text:s/>IRF)</text:span><text:span text:style-name="T246_10">.</text:span></text:p>
            <text:p text:style-name="P247"/>
            <text:p text:style-name="P248"><text:span text:style-name="T248_1">The<text:s/>£123m<text:s/>uplift<text:s/>comprises</text:span><text:span text:style-name="T248_2">:</text:span></text:p>
            <text:p text:style-name="P249"/>
            <text:list text:style-name="LS29" xml:id="list25">
              <text:list-item>
                <text:p text:style-name="P250"><text:span text:style-name="T250_1">£110</text:span><text:span text:style-name="T250_2">.3</text:span><text:span text:style-name="T250_3">m<text:s/>core<text:s/>uplift</text:span><text:span text:style-name="T250_4"><text:s/></text:span><text:span text:style-name="T250_5">(</text:span><text:span text:style-name="T250_6">also<text:s/>called</text:span><text:span text:style-name="T250_7"><text:s/>‘pre-programmed’)<text:s/></text:span><text:span text:style-name="T250_8">to<text:s/>cover<text:s/>£133m<text:s/>forecast<text:s/>delivery<text:s/>(£66m<text:s/>in<text:s/>FY26/27<text:s/>+<text:s/>£66m<text:s/>in<text:s/>FY27/28<text:s/>+<text:s/>£1m<text:s/>to<text:s/>close<text:s/>out<text:s/>in<text:s/>FY28/29)<text:s/>minus<text:s/>£23m<text:s/>unused<text:s/>spending<text:s/>in<text:s/>the<text:s/>current<text:s/></text:span><text:span text:style-name="T250_9">spending<text:s/>ceiling</text:span><text:span text:style-name="T250_10">.</text:span><text:span text:style-name="T250_11"><text:s/>T</text:span><text:span text:style-name="T250_12">he<text:s/></text:span><text:span text:style-name="T250_13">SHAPP<text:s/></text:span><text:span text:style-name="T250_14">funding<text:s/>ceiling<text:s/></text:span><text:span text:style-name="T250_15">would<text:s/>raise<text:s/></text:span><text:span text:style-name="T250_16">from<text:s/>£211.9m<text:s/>to<text:s/>£322m<text:s/>(Table<text:s/></text:span><text:span text:style-name="T250_17">1</text:span><text:span text:style-name="T250_18">a</text:span><text:span text:style-name="T250_19">).<text:s/></text:span><text:span text:style-name="T250_20">This<text:s/>uplift<text:s/></text:span><text:span text:style-name="T250_21">will</text:span><text:span text:style-name="T250_22"><text:s/>d</text:span><text:span text:style-name="T250_23">eliver<text:s/>vital<text:s/></text:span><text:span text:style-name="T250_24">humanitarian<text:s/></text:span><text:span text:style-name="T250_25">assistance</text:span><text:span text:style-name="T250_26"><text:s/>and<text:s/>protection</text:span><text:span text:style-name="T250_27"><text:s/>to<text:s/>refugees<text:s/>in<text:s/></text:span><text:span text:style-name="T250_28">e</text:span><text:span text:style-name="T250_29">astern<text:s/>Chad</text:span><text:span text:style-name="T250_30"><text:s/>and<text:s/>crisis<text:s/>affected<text:s/>people</text:span><text:span text:style-name="T250_31"><text:s/>across<text:s/>the</text:span><text:span text:style-name="T250_32"><text:s/>central</text:span><text:span text:style-name="T250_33"><text:s/>Sahel</text:span><text:span text:style-name="T250_34"><text:s/>central</text:span><text:span text:style-name="T250_35"><text:s/></text:span><text:span text:style-name="T250_36">through<text:s/></text:span><text:span text:style-name="T250_37">all<text:s/>current<text:s/>SHAPP<text:s/>partners:<text:s/>the<text:s/>SRF,<text:s/></text:span><text:span text:style-name="T250_38">WFP,<text:s/></text:span><text:span text:style-name="T250_39">UNHAS,<text:s/></text:span><text:span text:style-name="T250_40">UNHCR</text:span><text:span text:style-name="T250_41">,</text:span><text:span text:style-name="T250_42"><text:s/>International<text:s/>NGO<text:s/>Safety<text:s/>Organisation<text:s/>(</text:span><text:span text:style-name="T250_43">INSO</text:span><text:span text:style-name="T250_44">)</text:span><text:span text:style-name="T250_45">,<text:s/></text:span><text:span text:style-name="T250_46">and<text:s/>ICRC</text:span><text:span text:style-name="T250_47">.</text:span></text:p>
              </text:list-item>
            </text:list>
            <text:p text:style-name="P251"/>
            <text:list text:style-name="LS29" xml:id="list26" text:continue-list="list25">
              <text:list-item>
                <text:p text:style-name="P252"><text:span text:style-name="T252_1">£12.7m<text:s/>IRF<text:s/>uplift:</text:span><text:span text:style-name="T252_2"><text:s/>raising<text:s/>the<text:s/>IRF<text:s/>from<text:s/>£23.09m<text:s/></text:span><text:span text:style-name="T252_3">to</text:span><text:span text:style-name="T252_4"><text:s/>£35.8m<text:s/>(reflecting<text:s/>the<text:s/>10%<text:s/>cap<text:s/>on<text:s/>the<text:s/>£358m<text:s/>total<text:s/>Business<text:s/>Case).</text:span><text:span text:style-name="T252_5"><text:s/>The<text:s/>formula<text:s/>to<text:s/>calculate<text:s/>the<text:s/>IRF<text:s/>is<text:s/>explained<text:s/>below.<text:s/>We<text:s/>would<text:s/>channel<text:s/>these<text:s/>funds<text:s/>through<text:s/>our<text:s/>existing<text:s/>partners<text:s/>(SRF,<text:s/>WFP,<text:s/>ICRC,<text:s/>UNHCR).<text:s/></text:span></text:p>
              </text:list-item>
            </text:list>
            <text:p text:style-name="P253"/>
            <text:p text:style-name="P254"><text:span text:style-name="T254_1">Formulas:</text:span></text:p>
            <text:p text:style-name="P255"><text:span text:style-name="T255_1">Business<text:s/>Case<text:s/>Uplift<text:s/>Before<text:s/>IRF</text:span><text:span text:style-name="T255_2"><text:s/></text:span><text:span text:style-name="T255_3">+</text:span><text:span text:style-name="T255_4"><text:s/></text:span><text:span text:style-name="T255_5">IRF</text:span><text:span text:style-name="T255_6"><text:s/></text:span><text:span text:style-name="T255_7">=</text:span><text:span text:style-name="T255_8"><text:s/></text:span><text:span text:style-name="T255_9">Total<text:s/>Business<text:s/>Case</text:span></text:p>
            <text:p text:style-name="P256"><text:span text:style-name="T256_1">Business<text:s/>Case<text:s/>Uplift<text:s/>Before<text:s/>IRF</text:span><text:span text:style-name="T256_2"><text:s/></text:span><text:span text:style-name="T256_3">+</text:span><text:span text:style-name="T256_4"><text:s/></text:span><text:span text:style-name="T256_5">(0.10×Total<text:s/>Business<text:s/>Case)</text:span><text:span text:style-name="T256_6"><text:s/></text:span><text:span text:style-name="T256_7">=</text:span><text:span text:style-name="T256_8"><text:s/></text:span><text:span text:style-name="T256_9">Total<text:s/>Business<text:s/>Case</text:span></text:p>
            <text:list text:style-name="LS36" xml:id="list27">
              <text:list-item>
                <text:p text:style-name="P257"><text:span text:style-name="T257_1">Total<text:s/>Business<text:s/>Case<text:s/>=<text:s/>0.90<text:s/>*<text:s/>Business<text:s/>Case<text:s/>Uplift<text:s/>Before<text:s/>IRF</text:span></text:p>
              </text:list-item>
            </text:list>
            <text:p text:style-name="P258"/>
            <text:p text:style-name="P259"><text:span text:style-name="T259_1">Table<text:s/>2:<text:s/>SHAPP’s<text:s/>IRF</text:span><text:span text:style-name="T259_2"><text:s/>(£m)</text:span></text:p>
            <text:p text:style-name="P260"/>
            <table:table table:style-name="Table5">
              <table:table-column table:style-name="Column15"/>
              <table:table-column table:style-name="Column16"/>
              <table:table-column table:style-name="Column17"/>
              <table:table-column table:style-name="Column18"/>
              <table:table-row table:style-name="Row33">
                <table:table-cell table:style-name="Cell107">
                  <text:p text:style-name="P261"/>
                </table:table-cell>
                <table:table-cell table:style-name="Cell108">
                  <text:p text:style-name="P262"><text:span text:style-name="T262_1">FY<text:s/>23/24</text:span></text:p>
                </table:table-cell>
                <table:table-cell table:style-name="Cell109">
                  <text:p text:style-name="P263"><text:span text:style-name="T263_1">FY<text:s/>24/25</text:span></text:p>
                </table:table-cell>
                <table:table-cell table:style-name="Cell110">
                  <text:p text:style-name="P264"><text:span text:style-name="T264_1">FY25/26</text:span></text:p>
                </table:table-cell>
              </table:table-row>
              <table:table-row table:style-name="Row34">
                <table:table-cell table:style-name="Cell111">
                  <text:p text:style-name="P265"><text:span text:style-name="T265_1">IRF<text:s/>ceiling</text:span></text:p>
                </table:table-cell>
                <table:table-cell table:style-name="Cell112">
                  <text:p text:style-name="P266"><text:span text:style-name="T266_1">No<text:s/>IRF<text:s/>until<text:s/>FY24/25</text:span></text:p>
                </table:table-cell>
                <table:table-cell table:style-name="Cell113">
                  <text:p text:style-name="P267"><text:span text:style-name="T267_1">13.3</text:span></text:p>
                </table:table-cell>
                <table:table-cell table:style-name="Cell114">
                  <text:p text:style-name="P268"><text:span text:style-name="T268_1">23.09</text:span></text:p>
                </table:table-cell>
              </table:table-row>
              <table:table-row table:style-name="Row35">
                <table:table-cell table:style-name="Cell115">
                  <text:p text:style-name="P269"><text:span text:style-name="T269_1">IRF<text:s/>spent<text:s/>during<text:s/>the<text:s/>FY</text:span></text:p>
                </table:table-cell>
                <table:table-cell table:style-name="Cell116">
                  <text:p text:style-name="P270"><text:span text:style-name="T270_1">0</text:span></text:p>
                </table:table-cell>
                <table:table-cell table:style-name="Cell117">
                  <text:p text:style-name="P271"><text:span text:style-name="T271_1">13.3</text:span></text:p>
                </table:table-cell>
                <table:table-cell table:style-name="Cell118">
                  <text:p text:style-name="P272"><text:span text:style-name="T272_1">8</text:span></text:p>
                </table:table-cell>
              </table:table-row>
              <table:table-row table:style-name="Row36">
                <table:table-cell table:style-name="Cell119">
                  <text:p text:style-name="P273"><text:span text:style-name="T273_1">Cumulative<text:s/>IRF<text:s/>spent</text:span></text:p>
                </table:table-cell>
                <table:table-cell table:style-name="Cell120">
                  <text:p text:style-name="P274"><text:span text:style-name="T274_1">0</text:span></text:p>
                </table:table-cell>
                <table:table-cell table:style-name="Cell121">
                  <text:p text:style-name="P275"><text:span text:style-name="T275_1">13.3</text:span></text:p>
                </table:table-cell>
                <table:table-cell table:style-name="Cell122">
                  <text:p text:style-name="P276"><text:span text:style-name="T276_1">21.3</text:span></text:p>
                </table:table-cell>
              </table:table-row>
              <table:table-row table:style-name="Row37">
                <table:table-cell table:style-name="Cell123">
                  <text:p text:style-name="P277"><text:span text:style-name="T277_1">IRF<text:s/>left</text:span></text:p>
                </table:table-cell>
                <table:table-cell table:style-name="Cell124">
                  <text:p text:style-name="P278"><text:span text:style-name="T278_1">0</text:span></text:p>
                </table:table-cell>
                <table:table-cell table:style-name="Cell125">
                  <text:p text:style-name="P279"><text:span text:style-name="T279_1">0</text:span></text:p>
                </table:table-cell>
                <table:table-cell table:style-name="Cell126">
                  <text:p text:style-name="P280"><text:span text:style-name="T280_1">1.8</text:span></text:p>
                </table:table-cell>
              </table:table-row>
            </table:table>
            <text:p text:style-name="P281"/>
            <text:p text:style-name="P282"/>
            <text:p text:style-name="P283"/>
            <text:p text:style-name="P284"/>
            <text:p text:style-name="P285"/>
            <text:p text:style-name="P286"><text:span text:style-name="T286_1">Table<text:s/></text:span><text:span text:style-name="T286_2">3</text:span><text:span text:style-name="T286_3"><text:s/>provides<text:s/>a<text:s/>breakdown<text:s/>of<text:s/>the<text:s/>different<text:s/>SHAPP<text:s/>components,<text:s/>the<text:s/>current<text:s/>approved<text:s/>budget<text:s/>and<text:s/>proposed<text:s/>cost<text:s/>extension<text:s/>for<text:s/>this<text:s/>addendum.<text:s/></text:span></text:p>
            <text:p text:style-name="P287"/>
            <text:p text:style-name="P288"><text:span text:style-name="T288_1">Table<text:s/></text:span><text:span text:style-name="T288_2">3</text:span><text:span text:style-name="T288_3">.<text:s/>SHAPP<text:s/>current<text:s/>and<text:s/>proposed<text:s/>indicative<text:s/>support<text:s/>to<text:s/>partners</text:span><text:span text:style-name="T288_4"><text:s/>(£m)</text:span></text:p>
            <text:p text:style-name="P289"/>
            <table:table table:style-name="Table6">
              <table:table-column table:style-name="Column19"/>
              <table:table-column table:style-name="Column20"/>
              <table:table-column table:style-name="Column21"/>
              <table:table-column table:style-name="Column22"/>
              <table:table-column table:style-name="Column23"/>
              <table:table-row table:style-name="Row38">
                <table:table-cell table:style-name="Cell127">
                  <text:p text:style-name="P290"><text:span text:style-name="T290_1">Component</text:span></text:p>
                </table:table-cell>
                <table:table-cell table:style-name="Cell128">
                  <text:p text:style-name="P291"><text:span text:style-name="T291_1">Partner</text:span></text:p>
                </table:table-cell>
                <table:table-cell table:style-name="Cell129">
                  <text:p text:style-name="P292"><text:span text:style-name="T292_1">Current<text:s/>total<text:s/>in<text:s/>SHAPP<text:s/>BC<text:s/></text:span></text:p>
                </table:table-cell>
                <table:table-cell table:style-name="Cell130">
                  <text:p text:style-name="P293"><text:span text:style-name="T293_1">Proposed<text:s/>BCA<text:s/>uplift<text:s/></text:span></text:p>
                </table:table-cell>
                <table:table-cell table:style-name="Cell131">
                  <text:p text:style-name="P294"><text:span text:style-name="T294_1">Amended<text:s/>BC<text:s/></text:span></text:p>
                </table:table-cell>
              </table:table-row>
              <table:table-row table:style-name="Row39">
                <table:table-cell table:style-name="Cell132" table:number-rows-spanned="4">
                  <text:p text:style-name="P295"><text:span text:style-name="T295_1">1.<text:s/>Lifesaving<text:s/>assistance<text:s/>and<text:s/>protection</text:span></text:p>
                </table:table-cell>
                <table:table-cell table:style-name="Cell133">
                  <text:p text:style-name="P296"><text:span text:style-name="T296_1">SRF</text:span></text:p>
                </table:table-cell>
                <table:table-cell table:style-name="Cell134">
                  <text:p text:style-name="P297"><text:span text:style-name="T297_1">82</text:span><text:span text:style-name="T297_2">.</text:span><text:span text:style-name="T297_3">76</text:span></text:p>
                </table:table-cell>
                <table:table-cell table:style-name="Cell135">
                  <text:p text:style-name="P298"><text:span text:style-name="T298_1">38</text:span><text:span text:style-name="T298_2">.</text:span><text:span text:style-name="T298_3">75</text:span></text:p>
                </table:table-cell>
                <table:table-cell table:style-name="Cell136">
                  <text:p text:style-name="P299"><text:span text:style-name="T299_1">12</text:span><text:span text:style-name="T299_2">1</text:span><text:span text:style-name="T299_3">.</text:span><text:span text:style-name="T299_4">51</text:span></text:p>
                </table:table-cell>
              </table:table-row>
              <table:table-row table:style-name="Row40">
                <table:covered-table-cell table:style-name="Cell137">
                  <text:p text:style-name="P300"/>
                </table:covered-table-cell>
                <table:table-cell table:style-name="Cell138">
                  <text:p text:style-name="P301"><text:span text:style-name="T301_1">ICRC</text:span></text:p>
                </table:table-cell>
                <table:table-cell table:style-name="Cell139">
                  <text:p text:style-name="P302"><text:span text:style-name="T302_1">53</text:span><text:span text:style-name="T302_2">.</text:span><text:span text:style-name="T302_3">2</text:span><text:span text:style-name="T302_4">0</text:span></text:p>
                </table:table-cell>
                <table:table-cell table:style-name="Cell140">
                  <text:p text:style-name="P303"><text:span text:style-name="T303_1">12</text:span><text:span text:style-name="T303_2">.</text:span><text:span text:style-name="T303_3">76</text:span></text:p>
                </table:table-cell>
                <table:table-cell table:style-name="Cell141">
                  <text:p text:style-name="P304"><text:span text:style-name="T304_1">65</text:span><text:span text:style-name="T304_2">.</text:span><text:span text:style-name="T304_3">96</text:span></text:p>
                </table:table-cell>
              </table:table-row>
              <table:table-row table:style-name="Row41">
                <table:covered-table-cell table:style-name="Cell142">
                  <text:p text:style-name="P305"/>
                </table:covered-table-cell>
                <table:table-cell table:style-name="Cell143">
                  <text:p text:style-name="P306"><text:span text:style-name="T306_1">WFP</text:span></text:p>
                </table:table-cell>
                <table:table-cell table:style-name="Cell144">
                  <text:p text:style-name="P307"><text:span text:style-name="T307_1">49</text:span><text:span text:style-name="T307_2">.</text:span><text:span text:style-name="T307_3">73</text:span></text:p>
                </table:table-cell>
                <table:table-cell table:style-name="Cell145">
                  <text:p text:style-name="P308"><text:span text:style-name="T308_1">42</text:span><text:span text:style-name="T308_2">.</text:span><text:span text:style-name="T308_3">8</text:span><text:span text:style-name="T308_4">0</text:span></text:p>
                </table:table-cell>
                <table:table-cell table:style-name="Cell146">
                  <text:p text:style-name="P309"><text:span text:style-name="T309_1">92</text:span><text:span text:style-name="T309_2">.</text:span><text:span text:style-name="T309_3">53</text:span></text:p>
                </table:table-cell>
              </table:table-row>
              <table:table-row table:style-name="Row42">
                <table:covered-table-cell table:style-name="Cell147">
                  <text:p text:style-name="P310"/>
                </table:covered-table-cell>
                <table:table-cell table:style-name="Cell148">
                  <text:p text:style-name="P311"><text:span text:style-name="T311_1">UNHCR</text:span></text:p>
                </table:table-cell>
                <table:table-cell table:style-name="Cell149">
                  <text:p text:style-name="P312"><text:span text:style-name="T312_1">5</text:span></text:p>
                </table:table-cell>
                <table:table-cell table:style-name="Cell150">
                  <text:p text:style-name="P313"><text:span text:style-name="T313_1">18</text:span><text:span text:style-name="T313_2">.</text:span><text:span text:style-name="T313_3">50</text:span></text:p>
                </table:table-cell>
                <table:table-cell table:style-name="Cell151">
                  <text:p text:style-name="P314"><text:span text:style-name="T314_1">23</text:span><text:span text:style-name="T314_2">.</text:span><text:span text:style-name="T314_3">5</text:span><text:span text:style-name="T314_4">0</text:span></text:p>
                </table:table-cell>
              </table:table-row>
              <table:table-row table:style-name="Row43">
                <table:table-cell table:style-name="Cell152" table:number-rows-spanned="2">
                  <text:p text:style-name="P315"><text:span text:style-name="T315_1">2.<text:s/>Safety<text:s/>and<text:s/>security</text:span></text:p>
                </table:table-cell>
                <table:table-cell table:style-name="Cell153">
                  <text:p text:style-name="P316"><text:span text:style-name="T316_1">INSO</text:span></text:p>
                </table:table-cell>
                <table:table-cell table:style-name="Cell154">
                  <text:p text:style-name="P317"><text:span text:style-name="T317_1">6</text:span><text:span text:style-name="T317_2">.</text:span><text:span text:style-name="T317_3">96</text:span></text:p>
                </table:table-cell>
                <table:table-cell table:style-name="Cell155">
                  <text:p text:style-name="P318"><text:span text:style-name="T318_1">-1</text:span><text:span text:style-name="T318_2">.</text:span><text:span text:style-name="T318_3">56</text:span><text:span text:style-name="T318_4"><text:note text:note-class="footnote"><text:note-citation/><text:note-body><text:p text:style-name="P319"><text:span text:style-name="T319_1"><text:s/>The<text:s/>scale<text:s/>of<text:s/>INSO’s<text:s/>operations<text:s/>have<text:s/>reduced<text:s/>since<text:s/>the<text:s/>start<text:s/>of<text:s/>the<text:s/>Programme<text:s/>with<text:s/>their<text:s/>suspension<text:s/>in<text:s/>Niger<text:s/>and<text:s/>Burkina<text:s/>Faso<text:s/>by<text:s/>authorities<text:s/>(as<text:s/>a<text:s/>result<text:s/>of<text:s/>increased<text:s/>bureaucratic<text:s/>impediments<text:s/>in<text:s/>the<text:s/>region).<text:s/></text:span></text:p></text:note-body></text:note></text:span></text:p>
                </table:table-cell>
                <table:table-cell table:style-name="Cell156">
                  <text:p text:style-name="P320"><text:span text:style-name="T320_1">5</text:span><text:span text:style-name="T320_2">.</text:span><text:span text:style-name="T320_3">40</text:span></text:p>
                </table:table-cell>
              </table:table-row>
              <table:table-row table:style-name="Row44">
                <table:covered-table-cell table:style-name="Cell157">
                  <text:p text:style-name="P321"/>
                </table:covered-table-cell>
                <table:table-cell table:style-name="Cell158">
                  <text:p text:style-name="P322"><text:span text:style-name="T322_1">UNHAS</text:span></text:p>
                </table:table-cell>
                <table:table-cell table:style-name="Cell159">
                  <text:p text:style-name="P323"><text:span text:style-name="T323_1">5</text:span><text:span text:style-name="T323_2">.</text:span><text:span text:style-name="T323_3">6</text:span><text:span text:style-name="T323_4">0</text:span></text:p>
                </table:table-cell>
                <table:table-cell table:style-name="Cell160">
                  <text:p text:style-name="P324"><text:span text:style-name="T324_1">0.</text:span><text:span text:style-name="T324_2">80</text:span></text:p>
                </table:table-cell>
                <table:table-cell table:style-name="Cell161">
                  <text:p text:style-name="P325"><text:span text:style-name="T325_1">6</text:span><text:span text:style-name="T325_2">.</text:span><text:span text:style-name="T325_3">4</text:span><text:span text:style-name="T325_4">0</text:span></text:p>
                </table:table-cell>
              </table:table-row>
              <table:table-row table:style-name="Row45">
                <table:table-cell table:style-name="Cell162">
                  <text:p text:style-name="P326"><text:span text:style-name="T326_1">3.<text:s/>Protection<text:s/>data<text:s/>and<text:s/>evidence</text:span></text:p>
                </table:table-cell>
                <table:table-cell table:style-name="Cell163">
                  <text:p text:style-name="P327"><text:span text:style-name="T327_1">P21</text:span><text:span text:style-name="T327_2"><text:s/>/<text:s/>UNHCR</text:span></text:p>
                </table:table-cell>
                <table:table-cell table:style-name="Cell164">
                  <text:p text:style-name="P328"><text:span text:style-name="T328_1">5</text:span><text:span text:style-name="T328_2">.</text:span><text:span text:style-name="T328_3">81</text:span></text:p>
                </table:table-cell>
                <table:table-cell table:style-name="Cell165">
                  <text:p text:style-name="P329"><text:span text:style-name="T329_1">-</text:span><text:span text:style-name="T329_2">0.</text:span><text:span text:style-name="T329_3">76</text:span><text:span text:style-name="T329_4"><text:note text:note-class="footnote"><text:note-citation/><text:note-body><text:p text:style-name="P330"><text:span text:style-name="T330_1"><text:s/>Based<text:s/>on<text:s/>P21<text:s/>performance<text:s/>and<text:s/>the<text:s/>last<text:s/>two<text:s/>Annual<text:s/>Reviews,<text:s/>FCDO<text:s/>has<text:s/>decided<text:s/>to<text:s/>responsibly<text:s/>exit<text:s/>funding<text:s/>to<text:s/>this<text:s/>mechanism<text:s/>of<text:s/>regional<text:s/>protection<text:s/>monitoring,<text:s/>considering<text:s/>that<text:s/>the<text:s/>mechanism<text:s/>is<text:s/>now<text:s/>becoming<text:s/>mature<text:s/>and<text:s/>can<text:s/>be<text:s/>undertaken<text:s/>under<text:s/>UNHCR’s<text:s/>standard<text:s/>functions.<text:s/></text:span></text:p></text:note-body></text:note></text:span></text:p>
                </table:table-cell>
                <table:table-cell table:style-name="Cell166">
                  <text:p text:style-name="P331"><text:span text:style-name="T331_1">5</text:span><text:span text:style-name="T331_2">.</text:span><text:span text:style-name="T331_3">05</text:span></text:p>
                </table:table-cell>
              </table:table-row>
              <table:table-row table:style-name="Row46">
                <table:table-cell table:style-name="Cell167">
                  <text:p text:style-name="P332"><text:span text:style-name="T332_1">4.<text:s/>Critical<text:s/>HR<text:s/>reinforcement</text:span></text:p>
                </table:table-cell>
                <table:table-cell table:style-name="Cell168">
                  <text:p text:style-name="P333"><text:span text:style-name="T333_1">Palladium</text:span><text:span text:style-name="T333_2"><text:s/>/<text:s/>Programme<text:s/>Funded<text:s/>Posts</text:span><text:span text:style-name="T333_3"><text:note text:note-class="footnote"><text:note-citation/><text:note-body><text:p text:style-name="P334"><text:span text:style-name="T334_1"><text:s/></text:span><text:span text:style-name="T334_2">The<text:s/>BCA<text:s/>plans<text:s/>the<text:s/>funding<text:s/>of<text:s/>the<text:s/>2<text:s/>Programme<text:s/>Funded<text:s/>Posts<text:s/>throughout<text:s/>its<text:s/>lifetime<text:s/>to<text:s/>ensure<text:s/>sufficient<text:s/>capacity<text:s/>and<text:s/>expertise<text:s/>to<text:s/>deliver<text:s/>and<text:s/>oversee<text:s/>the<text:s/>programme.</text:span></text:p></text:note-body></text:note></text:span></text:p>
                </table:table-cell>
                <table:table-cell table:style-name="Cell169">
                  <text:p text:style-name="P335"><text:span text:style-name="T335_1">2</text:span><text:span text:style-name="T335_2">.</text:span><text:span text:style-name="T335_3">8</text:span><text:span text:style-name="T335_4">5</text:span></text:p>
                </table:table-cell>
                <table:table-cell table:style-name="Cell170">
                  <text:p text:style-name="P336"><text:span text:style-name="T336_1">-1</text:span><text:span text:style-name="T336_2"><text:note text:note-class="footnote"><text:note-citation/><text:note-body><text:p text:style-name="P337"><text:span text:style-name="T337_1"><text:s/>Reduced<text:s/>to<text:s/>reflect<text:s/>a<text:s/>more<text:s/>realistic<text:s/>budget<text:s/>moving<text:s/>forwards.<text:s text:c="2"/></text:span></text:p></text:note-body></text:note></text:span></text:p>
                </table:table-cell>
                <table:table-cell table:style-name="Cell171">
                  <text:p text:style-name="P338"><text:span text:style-name="T338_1">1</text:span><text:span text:style-name="T338_2">.</text:span><text:span text:style-name="T338_3">8</text:span><text:span text:style-name="T338_4">5</text:span></text:p>
                </table:table-cell>
              </table:table-row>
              <table:table-row table:style-name="Row47">
                <table:table-cell table:style-name="Cell172" table:number-columns-spanned="2">
                  <text:p text:style-name="P339"><text:span text:style-name="T339_1">5.<text:s/>Internal<text:s/>Risk<text:s/>Facility</text:span></text:p>
                </table:table-cell>
                <table:covered-table-cell/>
                <table:table-cell table:style-name="Cell173">
                  <text:p text:style-name="P340"><text:span text:style-name="T340_1">23</text:span><text:span text:style-name="T340_2">.</text:span><text:span text:style-name="T340_3">0</text:span><text:span text:style-name="T340_4">9</text:span></text:p>
                </table:table-cell>
                <table:table-cell table:style-name="Cell174">
                  <text:p text:style-name="P341"><text:span text:style-name="T341_1">1</text:span><text:span text:style-name="T341_2">2</text:span><text:span text:style-name="T341_3">.</text:span><text:span text:style-name="T341_4">71</text:span></text:p>
                </table:table-cell>
                <table:table-cell table:style-name="Cell175">
                  <text:p text:style-name="P342"><text:span text:style-name="T342_1">35</text:span><text:span text:style-name="T342_2">.</text:span><text:span text:style-name="T342_3">8</text:span><text:span text:style-name="T342_4">0</text:span></text:p>
                </table:table-cell>
              </table:table-row>
              <table:table-row table:style-name="Row48">
                <table:table-cell table:style-name="Cell176" table:number-columns-spanned="2">
                  <text:p text:style-name="P343"><text:span text:style-name="T343_1">Total</text:span></text:p>
                </table:table-cell>
                <table:covered-table-cell/>
                <table:table-cell table:style-name="Cell177">
                  <text:p text:style-name="P344"><text:span text:style-name="T344_1">235</text:span></text:p>
                </table:table-cell>
                <table:table-cell table:style-name="Cell178">
                  <text:p text:style-name="P345"><text:span text:style-name="T345_1">1</text:span><text:span text:style-name="T345_2">23</text:span></text:p>
                </table:table-cell>
                <table:table-cell table:style-name="Cell179">
                  <text:p text:style-name="P346"><text:span text:style-name="T346_1">358</text:span></text:p>
                </table:table-cell>
              </table:table-row>
            </table:table>
            <text:p text:style-name="P347"/>
            <text:p text:style-name="P348"><text:span text:style-name="T348_1">The<text:s/></text:span><text:span text:style-name="T348_2">above</text:span><text:span text:style-name="T348_3"><text:s/>breakdown<text:s/>between<text:s/>partners<text:s/>is<text:s/>indicative</text:span><text:span text:style-name="T348_4"><text:s/>and<text:s/></text:span><text:span text:style-name="T348_5">may<text:s/>change<text:s/>depending<text:s/>on,<text:s/>for<text:s/>example,<text:s/></text:span><text:span text:style-name="T348_6">changes<text:s/>in<text:s/>context,<text:s/></text:span><text:span text:style-name="T348_7">contributions<text:s/>of<text:s/>other<text:s/>donors</text:span><text:span text:style-name="T348_8">,<text:s/>partner<text:s/>performance<text:s/>or<text:s/>their<text:s/>comparative<text:s/>advantage<text:s/></text:span><text:span text:style-name="T348_9">in<text:s/>a<text:s/>given<text:s/>year</text:span><text:span text:style-name="T348_10"><text:s/>(e.g.<text:s/>access<text:s/>to<text:s/>hard-to-reach<text:s/>areas)</text:span><text:span text:style-name="T348_11">.</text:span></text:p>
            <text:p text:style-name="P349"/>
            <text:p text:style-name="P350"><text:span text:style-name="T350_1">Affordability:<text:s/></text:span><text:span text:style-name="T350_2">The<text:s/>amounts<text:s/>programmed<text:s/></text:span><text:span text:style-name="T350_3">are</text:span><text:span text:style-name="T350_4"><text:s/>affordable<text:s/>within<text:s/>the<text:s/></text:span><text:span text:style-name="T350_5">provisional<text:s/></text:span><text:span text:style-name="T350_6">Sahel<text:s/>ODA<text:s/>allocation<text:s/>of<text:s/>£71m<text:s/>per<text:s/>year<text:s/>for<text:s/>FY26/29<text:s/>(and<text:s/>£66m<text:s/>to<text:s/>SHAPP<text:s/>given<text:s/>that,<text:s/>historically</text:span><text:span text:style-name="T350_7">,<text:s/></text:span><text:span text:style-name="T350_8">around<text:s/>9</text:span><text:span text:style-name="T350_9">0%<text:s/></text:span><text:span text:style-name="T350_10">of<text:s/>the<text:s/>Sahel<text:s/>allocation<text:s/></text:span><text:span text:style-name="T350_11">has<text:s/>been<text:s/></text:span><text:span text:style-name="T350_12">directed<text:s/></text:span><text:span text:style-name="T350_13">to<text:s/></text:span><text:span text:style-name="T350_14">humanitarian<text:s/>programming<text:s/>in<text:s/>the<text:s/>Sahel).<text:s/>Where<text:s/>FCDO<text:s/>has<text:s/>multi-year<text:s/>agreements<text:s/>(SRF),<text:s/>break<text:s/>clauses<text:s/>are<text:s/>clearly<text:s/>stated,<text:s/>allowing<text:s/>us<text:s/>to<text:s/>pause,<text:s/>close<text:s/>or<text:s/>review<text:s/>the<text:s/>agreement<text:s/>at<text:s/>any<text:s/>time.<text:s/>Agreements<text:s/>under<text:s/></text:span><text:span text:style-name="T350_15">MoUs</text:span><text:span text:style-name="T350_16"><text:s/>(UN,<text:s/>ICRC)<text:s/>are<text:s/>only<text:s/>awarded<text:s/>once<text:s/>allocations<text:s/>are<text:s/>confirmed.<text:s/>The<text:s/>IRF<text:s/>will<text:s/>be<text:s/>mobilised<text:s/>only<text:s/>if<text:s/>additional<text:s/>funds<text:s/>become<text:s/>available.<text:s text:c="2"/></text:span></text:p>
            <text:p text:style-name="P351"/>
          </table:table-cell>
        </table:table-row>
        <table:table-row table:style-name="Row49">
          <table:table-cell table:style-name="Cell180">
            <text:p text:style-name="P352"><text:span text:style-name="T352_1">What<text:s/>are<text:s/>the<text:s/>expected<text:s/>results?</text:span></text:p>
          </table:table-cell>
        </table:table-row>
        <table:table-row table:style-name="Row50">
          <table:table-cell table:style-name="Cell181">
            <text:p text:style-name="P353"><text:span text:style-name="T353_1">An<text:s/></text:span><text:span text:style-name="T353_2">additional<text:s/>£110.3</text:span><text:span text:style-name="T353_3">m</text:span><text:span text:style-name="T353_4"><text:s/>will<text:s/>indicatively<text:s/>deliver<text:s/>humanitarian<text:s/>aid<text:s/>to<text:s/></text:span><text:span text:style-name="T353_5">900,000</text:span><text:span text:style-name="T353_6"><text:s/>people.<text:s/>This<text:s/>includes<text:s/>the<text:s/>following<text:s/>expected<text:s/>qualitative<text:s/>and<text:s/>quantitative<text:s/>results:</text:span></text:p>
            <text:list text:style-name="LS9" xml:id="list28">
              <text:list-item>
                <text:p text:style-name="P354"><text:span text:style-name="T354_1">210,000<text:s/></text:span><text:span text:style-name="T354_2">receive<text:s/>protection</text:span><text:span text:style-name="T354_3"><text:s/>(e.g.<text:s/>safe<text:s/>spaces<text:s/>for<text:s/>women<text:s/>and<text:s/>girls<text:s/>in<text:s/>IDP<text:s/>and<text:s/>refugee<text:s/>camps,<text:s/>etc.</text:span><text:span text:style-name="T354_4"><text:s/></text:span><text:span text:style-name="T354_5"><text:note text:note-class="footnote"><text:note-citation/><text:note-body><text:p text:style-name="P355"><text:span text:style-name="T355_1"><text:s/>E.g.<text:s/>Gender<text:s/>Based<text:s/>Violence<text:s/>(GBV)<text:s/>prevention<text:s/>and<text:s/>referrals<text:s/>for<text:s/>medical<text:s/>treatment,<text:s/>child<text:s/>protection<text:s/>case<text:s/>management,<text:s/>re-establishing<text:s/>links<text:s/>through<text:s/>Red<text:s/>Cross<text:s/>messages<text:s/>and<text:s/>phone<text:s/>call<text:s/>between<text:s/>family<text:s/>members<text:s/>where<text:s/>conflict<text:s/>/<text:s/>displacement<text:s/>has<text:s/>separated<text:s/>them,<text:s/>visiting<text:s/>and<text:s/>monitoring<text:s/>places<text:s/>of<text:s/>detention<text:s/>etc.</text:span></text:p></text:note-body></text:note></text:span><text:span text:style-name="T355_2">)</text:span><text:span text:style-name="T355_3">.<text:s text:c="2"/></text:span></text:p>
              </text:list-item>
              <text:list-item>
                <text:p text:style-name="P356"><text:span text:style-name="T356_1">660,000<text:s/></text:span><text:span text:style-name="T356_2">receive<text:s/>appropriate<text:s/>food<text:s/>packages<text:s/>or<text:s/>cash-based<text:s/>assistance</text:span><text:span text:style-name="T356_3">.<text:s text:c="2"/></text:span></text:p>
              </text:list-item>
              <text:list-item>
                <text:p text:style-name="P357"><text:span text:style-name="T357_1">2</text:span><text:span text:style-name="T357_2">00,000<text:s/></text:span><text:span text:style-name="T357_3">receive<text:s/>support<text:s/>to<text:s/>agricultural<text:s/>production</text:span><text:span text:style-name="T357_4">.<text:s text:c="2"/></text:span></text:p>
              </text:list-item>
              <text:list-item>
                <text:p text:style-name="P358"><text:span text:style-name="T358_1">90,000<text:s/></text:span><text:span text:style-name="T358_2">children<text:s/>under<text:s/>5<text:s/>are<text:s/>treated<text:s/>for<text:s/>severe<text:s/>acute<text:s/>malnutrition</text:span><text:span text:style-name="T358_3">.<text:s text:c="2"/></text:span></text:p>
              </text:list-item>
              <text:list-item>
                <text:p text:style-name="P359"><text:span text:style-name="T359_1">510,000<text:s/></text:span><text:span text:style-name="T359_2">receive<text:s/>health<text:s/>care<text:s/>services</text:span><text:span text:style-name="T359_3">.<text:s text:c="2"/></text:span></text:p>
              </text:list-item>
              <text:list-item>
                <text:p text:style-name="P360"><text:span text:style-name="T360_1">Around<text:s/></text:span><text:span text:style-name="T360_2">112</text:span><text:span text:style-name="T360_3"><text:s/>INGOs<text:s/>and<text:s/>over<text:s/></text:span><text:span text:style-name="T360_4">55</text:span><text:span text:style-name="T360_5"><text:s/>national<text:s/>NGOs<text:s/></text:span><text:span text:style-name="T360_6">are<text:s/>able<text:s/>to</text:span><text:span text:style-name="T360_7"><text:s/>better<text:s/>manage<text:s/>the<text:s/>safety<text:s/>and<text:s/>security<text:s/>of<text:s/>their<text:s/>staff<text:s/>and<text:s/>beneficiaries</text:span><text:span text:style-name="T360_8">.<text:s text:c="2"/></text:span></text:p>
              </text:list-item>
            </text:list>
            <text:p text:style-name="P361"/>
            <text:p text:style-name="P362"><text:span text:style-name="T362_1">If<text:s/>the<text:s/>full<text:s/></text:span><text:span text:style-name="T362_2">£12.7</text:span><text:span text:style-name="T362_3">m</text:span><text:span text:style-name="T362_4"><text:s/>from<text:s/>the</text:span><text:span text:style-name="T362_5"><text:s/></text:span><text:span text:style-name="T362_6">IRF</text:span><text:span text:style-name="T362_7"><text:s/></text:span><text:span text:style-name="T362_8">uplift<text:s/>is<text:s/>triggered,<text:s/>the<text:s/>programme<text:s/>would<text:s/>also<text:s/>deliver:<text:s/></text:span></text:p>
            <text:list text:style-name="LS9" xml:id="list34">
              <text:list-item>
                <text:p text:style-name="P363"><text:span text:style-name="T363_1">Protection<text:s/>for<text:s/></text:span><text:span text:style-name="T363_2">23,000<text:s/></text:span><text:span text:style-name="T363_3">people</text:span><text:span text:style-name="T363_4">.<text:s text:c="2"/></text:span></text:p>
              </text:list-item>
              <text:list-item>
                <text:p text:style-name="P364"><text:span text:style-name="T364_1">Food<text:s/>or<text:s/>cash-based<text:s/>assistance<text:s/>for<text:s/></text:span><text:span text:style-name="T364_2">75,000<text:s/></text:span><text:span text:style-name="T364_3">people</text:span><text:span text:style-name="T364_4">.<text:s text:c="2"/></text:span></text:p>
              </text:list-item>
              <text:list-item>
                <text:p text:style-name="P365"><text:span text:style-name="T365_1">Severe<text:s/>acute<text:s/>malnutrition<text:s/>treatment<text:s/>for<text:s/>10,000<text:s/>children<text:s/>under<text:s/>the<text:s/>age<text:s/>of<text:s/>5.<text:s text:c="2"/></text:span></text:p>
              </text:list-item>
              <text:list-item>
                <text:p text:style-name="P366"><text:span text:style-name="T366_1">Health<text:s/>care<text:s/>services<text:s/>for<text:s/>55,000<text:s/>people.<text:s text:c="2"/></text:span></text:p>
              </text:list-item>
            </text:list>
            <text:p text:style-name="P367"/>
            <text:p text:style-name="P368"><text:span text:style-name="T368_1">These<text:s/>results<text:s/>are<text:s/>indicative,<text:s/>and<text:s/>our<text:s/>funding<text:s/>share<text:s/>may<text:s/>change<text:s/>depending<text:s/>on,<text:s/>for<text:s/>example,<text:s/>the<text:s/>contributions<text:s/>of<text:s/>other<text:s/>donors.</text:span><text:span text:style-name="T368_2"><text:s text:c="2"/></text:span></text:p>
            <text:p text:style-name="P369"/>
          </table:table-cell>
        </table:table-row>
        <table:table-row table:style-name="Row51">
          <table:table-cell table:style-name="Cell182">
            <text:p text:style-name="P370"><text:span text:style-name="T370_1">What<text:s/>is<text:s/>the<text:s/>approach<text:s/>to<text:s/>implementation?</text:span></text:p>
          </table:table-cell>
        </table:table-row>
        <table:table-row table:style-name="Row52">
          <table:table-cell table:style-name="Cell183">
            <text:p text:style-name="P371"/>
            <text:p text:style-name="P372"><text:span text:style-name="T372_1">The<text:s/>addendum<text:s/>does<text:s/>not<text:s/>add<text:s/>partners<text:s/>or<text:s/>change<text:s/>the<text:s/>programme<text:s/>activities.<text:s/></text:span></text:p>
            <text:p text:style-name="P373"/>
            <text:p text:style-name="P374"><text:span text:style-name="T374_1">Implementation:<text:s/></text:span><text:span text:style-name="T374_2">The<text:s/>funds<text:s/>will<text:s/></text:span><text:span text:style-name="T374_3">continue<text:s/>to<text:s/></text:span><text:span text:style-name="T374_4">be<text:s/>channelled<text:s/></text:span><text:span text:style-name="T374_5">through<text:s/>our<text:s/>existing<text:s/>partners:<text:s/></text:span><text:span text:style-name="T374_6">the<text:s/>Danish<text:s/>Refugee<text:s/>Council</text:span><text:span text:style-name="T374_7"><text:s/>(DRC)<text:s/>/<text:s/>Sahel<text:s/>Regional<text:s/>Fund<text:s/>(SRF)</text:span><text:span text:style-name="T374_8">,<text:s/>ICRC,<text:s/>UNHCR,<text:s/>INSO,<text:s/>UNHAS</text:span><text:span text:style-name="T374_9">,</text:span><text:span text:style-name="T374_10"><text:s/>WFP</text:span><text:span text:style-name="T374_11">,<text:s/>Humanitarian<text:s/>and<text:s/>Stabilisation<text:s/>Operations<text:s/>Team<text:s/>(HSOT)</text:span><text:span text:style-name="T374_12"><text:note text:note-class="footnote"><text:note-citation/><text:note-body><text:p text:style-name="P375"><text:span text:style-name="T375_1"><text:s/>The<text:s/>Humanitarian<text:s/>and<text:s/>Stabilisation<text:s/>Operations<text:s/>Team<text:s/>(HSOT)<text:s/>offers<text:s/>a<text:s/>roster<text:s/>of<text:s/>experts<text:s/>operated<text:s/>under<text:s/>a<text:s/>central<text:s/>programme<text:s/>managed<text:s/>by<text:s/>the<text:s/>Humanitarian,<text:s/>Migration<text:s/>and<text:s/>Food<text:s/>Security<text:s/>Directorate.</text:span></text:p></text:note-body></text:note></text:span><text:span text:style-name="T375_2"><text:s/>and<text:s/>the<text:s/>Standby<text:s/>Partnerships<text:s/>mechanism</text:span><text:span text:style-name="T375_3"><text:note text:note-class="footnote"><text:note-citation/><text:note-body><text:p text:style-name="P376"><text:span text:style-name="T376_1"><text:s/>Funding<text:s/>of<text:s/>experts<text:s/>in<text:s/>short-term<text:s/>strategic<text:s/>posts<text:s/>in<text:s/>UN<text:s/>agencies<text:s/>in<text:s/>response<text:s/>to<text:s/>their<text:s/>requests,<text:s/>boosting<text:s/>technical<text:s/>expertise<text:s/>in<text:s/>the<text:s/>response.<text:s/>These<text:s/>staff<text:s/>are<text:s/>sourced<text:s/>via<text:s/>a<text:s/>central<text:s/>FCDO<text:s/>team<text:s/>from<text:s/>rosters<text:s/>of<text:s/>NGOs.<text:s/></text:span></text:p></text:note-body></text:note></text:span><text:span text:style-name="T376_2">.<text:s text:c="2"/></text:span></text:p>
            <text:p text:style-name="P377"/>
            <text:p text:style-name="P378"><text:span text:style-name="T378_1">Response<text:s/>and<text:s/>t</text:span><text:span text:style-name="T378_2">argeting</text:span><text:span text:style-name="T378_3">:<text:s/></text:span><text:span text:style-name="T378_4">The<text:s/>programme<text:s/>will<text:s/></text:span><text:span text:style-name="T378_5">continue<text:s/></text:span><text:span text:style-name="T378_6">provid</text:span><text:span text:style-name="T378_7">ing</text:span><text:span text:style-name="T378_8"><text:s/>assistance</text:span><text:span text:style-name="T378_9"><text:s/>and<text:s/>protection<text:s/>for<text:s/>the<text:s/>most<text:s/>vulnerable<text:s/>people<text:s/>in<text:s/>geographic<text:s/>‘hotspots’<text:s/>of<text:s/>acute<text:s/>humanitarian<text:s/>need</text:span><text:span text:style-name="T378_10">,<text:s/>including<text:s/>Sudanese<text:s/>refugees<text:s/>in<text:s/>eastern<text:s/>Chad</text:span><text:span text:style-name="T378_11">.<text:s/>These<text:s/>are<text:s/></text:span><text:span text:style-name="T378_12">refugee<text:s/>hosting<text:s/>areas<text:s/>or</text:span><text:span text:style-name="T378_13"><text:s/>areas<text:s/>where<text:s/>the<text:s/>state<text:s/>is<text:s/>contested<text:s/>and<text:s/>pre-existing<text:s/>vulnerability<text:s/>to<text:s/>seasonal<text:s/>food<text:s/>insecurity<text:s/>and<text:s/>malnutrition<text:s/>has<text:s/>been<text:s/>made<text:s/>worse<text:s/>by<text:s/>violence<text:s/>and<text:s/>conflict<text:s/>whose<text:s/>consequences<text:s/>include<text:s/>greater<text:s/>complexity<text:s/>(including<text:s/>for<text:s/>humanitarian<text:s/>responders).<text:s/>For<text:s/>example,<text:s/>in<text:s/>addition<text:s/>to<text:s/>food<text:s/>insecurity<text:s/>and/or<text:s/>malnutrition</text:span><text:span text:style-name="T378_14">,</text:span><text:span text:style-name="T378_15"><text:s/>a<text:s/>community,<text:s/>household<text:s/>or<text:s/>individual<text:s/>may<text:s/>now<text:s/>also<text:s/>ha</text:span><text:span text:style-name="T378_16">ve</text:span><text:span text:style-name="T378_17"><text:s/>additional<text:s/>needs<text:s/>related<text:s/>to<text:s/>shelter,<text:s/>water<text:s/>and<text:s/>sanitation<text:s/>or<text:s/>gender-based<text:s/>violence.<text:s/></text:span><text:span text:style-name="T378_18">The<text:s/>programme</text:span><text:span text:style-name="T378_19"><text:s/>address</text:span><text:span text:style-name="T378_20">es</text:span><text:span text:style-name="T378_21"><text:s/>the<text:s/>full<text:s/>range<text:s/>of<text:s/>humanitarian<text:s/>need,<text:s/></text:span><text:span text:style-name="T378_22">including:</text:span><text:span text:style-name="T378_23"><text:s/>child<text:s/>protection,<text:s/>support<text:s/>to<text:s/>victims/survivors<text:s/>of<text:s/>gender-based<text:s/>violence,<text:s/>food<text:s/></text:span><text:span text:style-name="T378_24">security<text:s/>and<text:s/>livelihoods</text:span><text:span text:style-name="T378_25">,<text:s/>nutrition,<text:s/>water<text:s/>and<text:s/>sanitation.<text:s/></text:span></text:p>
            <text:p text:style-name="P379"/>
            <text:p text:style-name="P380"><text:span text:style-name="T380_1">Influencing</text:span><text:span text:style-name="T380_2">:<text:s/>The<text:s/>programme<text:s/>has<text:s/>provided<text:s/>a<text:s/>platform<text:s/>to<text:s/>influence<text:s/>humanitarian<text:s/>actors,<text:s/>donors<text:s/>and<text:s/>national<text:s/>governments<text:s/>to<text:s/>improve<text:s/>overall<text:s/>delivery<text:s/>of<text:s/>humanitarian<text:s/>aid,<text:s/>including<text:s/>providing<text:s/></text:span><text:span text:style-name="T380_3">safer<text:s/>humanitarian<text:s/>access<text:s/>and<text:s/>enhancing<text:s/>civilian-military<text:s/>coordination.<text:s/>It<text:s/>is<text:s/>supported<text:s/>by<text:s/>wider<text:s/>UK<text:s/>advocacy<text:s/>on<text:s/>Human<text:s/>Rights<text:s/>and<text:s/>International<text:s/>Humanitarian<text:s/>Law.</text:span></text:p>
            <text:p text:style-name="P381"/>
            <text:p text:style-name="P382"><text:span text:style-name="T382_1">Risk<text:s/>Management</text:span><text:span text:style-name="T382_2">:</text:span><text:span text:style-name="T382_3"><text:s/></text:span><text:span text:style-name="T382_4">The<text:s/>overall<text:s/>risk<text:s/>level<text:s/>of<text:s/>this<text:s/>programme<text:s/>is<text:s/></text:span><text:span text:style-name="T382_5">Major</text:span><text:span text:style-name="T382_6">,<text:s/>in<text:s/>line<text:s/>with<text:s/>the<text:s/>risk<text:s/>appetite<text:s/>of<text:s/>the<text:s/>Sahel,<text:s/>Sudan<text:s/>and<text:s/>South<text:s/>Sudan<text:s/>Department<text:s/>(4SD)</text:span><text:span text:style-name="T382_7">.<text:s/>The<text:s/>Sahel<text:s/>is<text:s/>an<text:s/>insecure<text:s/>environment,<text:s/>where<text:s/>crises<text:s/>occur<text:s/>regularly,<text:s/>humanitarian<text:s/>needs<text:s/>are<text:s/>acute,<text:s/>access<text:s/>by<text:s/>implementing<text:s/>partners<text:s/>can<text:s/>be<text:s/>difficult,<text:s/>and<text:s/>the<text:s/>ability<text:s/>for<text:s/>the<text:s/>FCDO<text:s/>to<text:s/>monitor<text:s/>delivery<text:s/>is<text:s/>very<text:s/>limited.<text:s/>These<text:s/>present<text:s/>significant<text:s/>risk<text:s/>management<text:s/>challenges<text:s/>for<text:s/>the<text:s/>programme.<text:s/>An<text:s/>Internal<text:s/>Audit<text:s/>of<text:s/>4SD<text:s/>was<text:s/>concluded<text:s/>in<text:s/>October<text:s/>2024<text:s/>and<text:s/>assessed<text:s/>that:<text:s/>(</text:span><text:span text:style-name="T382_8">i</text:span><text:span text:style-name="T382_9">)<text:s/></text:span><text:span text:style-name="T382_10">controls<text:s/>are<text:s/></text:span><text:span text:style-name="T382_11">adequate</text:span><text:span text:style-name="T382_12"><text:s/>in<text:s/>design<text:s/>and<text:s/>operation<text:s/>to<text:s/>manage<text:s/>risks<text:s/>across<text:s/>all<text:s/>categories<text:s/>within<text:s/>the<text:s/>agreed<text:s/>appetites</text:span><text:span text:style-name="T382_13">;<text:s/>(ii)<text:s/>t</text:span><text:span text:style-name="T382_14">he<text:s/>department<text:s/>demonstrated<text:s/>strong<text:s/>risk<text:s/>management<text:s/>practices,<text:s/>particularly<text:s/>in<text:s/>the<text:s/>Sahel</text:span><text:span text:style-name="T382_15">;<text:s/>and<text:s/>(iii)<text:s/>t</text:span><text:span text:style-name="T382_16">he<text:s/>programme<text:s/>and<text:s/>policy<text:s/>capabilities<text:s/>of<text:s/>4SD<text:s/></text:span><text:span text:style-name="T382_17">were</text:span><text:span text:style-name="T382_18"><text:s/>notable<text:s/>strengths,<text:s/>enabling<text:s/>the<text:s/>department<text:s/>to<text:s/>navigate<text:s/>a<text:s/>complex<text:s/>and<text:s/>often<text:s/>fast-paced<text:s/>environment<text:s/>effectively.</text:span></text:p>
            <text:p text:style-name="P383"/>
            <text:p text:style-name="P384"><text:span text:style-name="T384_1">The<text:s/>programme<text:s/>team<text:s/>manages<text:s/>risk<text:s/>through<text:s/>conducting<text:s/>robust<text:s/>Due<text:s/>Diligence<text:s/>Assessments<text:s/>(DDAs)<text:s/>on<text:s/>partner<text:s/>systems,<text:s/>and<text:s/>through<text:s/>a<text:s/>combination<text:s/>of<text:s/>regular<text:s/>meetings<text:s/>and<text:s/>monitoring<text:s/>visits<text:s/>in<text:s/>the<text:s/>field.<text:s/>DDAs<text:s/>have<text:s/>been<text:s/>conducted<text:s/>for<text:s/>all<text:s/>partners<text:s/>and<text:s/>are<text:s/>refreshed<text:s/>every<text:s/>three<text:s/>years.<text:s/>Refresher<text:s/>DDAs<text:s/>for<text:s/>UNHCR<text:s/>and<text:s/>ICRC<text:s/></text:span><text:span text:style-name="T384_2">were</text:span><text:span text:style-name="T384_3"><text:s/>completed<text:s/>in<text:s/>early<text:s/>2025</text:span><text:span text:style-name="T384_4"><text:s/>and<text:s/>will<text:s/>be<text:s/>completed<text:s/>for<text:s/>the<text:s/>SRF<text:s/>in<text:s/>2026.</text:span><text:span text:style-name="T384_5"><text:s/>The<text:s/>team<text:s/>meets<text:s/>implementing<text:s/>partners<text:s/>at<text:s/>least<text:s/>quarterly<text:s/>to<text:s/>discuss<text:s/>and<text:s/>update<text:s/>our<text:s/>understanding<text:s/>of<text:s/>the<text:s/>risks<text:s/>to<text:s/>which<text:s/>the<text:s/>programme<text:s/>is<text:s/>exposed<text:s/>and<text:s/>to<text:s/>review<text:s/>the<text:s/>relevance<text:s/>and<text:s/>effectiveness<text:s/>of<text:s/>risk<text:s/>mitigation<text:s/>measures<text:s/>outlined<text:s/>in<text:s/>the<text:s/>risk<text:s/>registers.</text:span></text:p>
            <text:p text:style-name="P385"/>
            <text:p text:style-name="P386"><text:span text:style-name="T386_1">Key<text:s/>risks<text:s/>/<text:s/>issues<text:s/>for<text:s/>SHAPP<text:s/>moving<text:s/>forwards<text:s/>are:<text:s/></text:span></text:p>
            <text:list text:style-name="LS18" xml:id="list38">
              <text:list-item>
                <text:p text:style-name="P387"><text:span text:style-name="T387_1">Acceptance<text:s/>of<text:s/>principled<text:s/>humanitarian<text:s/>response<text:s/>and<text:s/>actors</text:span><text:span text:style-name="T387_2"><text:s/></text:span><text:span text:style-name="T387_3">by<text:s/>host<text:s/>governments</text:span><text:span text:style-name="T387_4"><text:s/>is<text:s/>affected<text:s/>by<text:s/>declining<text:s/>trust<text:s/>in<text:s/>international<text:s/>actors<text:s/>and<text:s/>has<text:s/>resulted<text:s/>in<text:s/>restrictions<text:s/>imposed<text:s/>on<text:s/>humanitarian<text:s/>operations<text:s/>(for<text:s/>example,<text:s/>requirements<text:s/>for<text:s/>the<text:s/>use<text:s/>of<text:s/>armed<text:s/>escorts).<text:s/>The<text:s/>increase<text:s/>in<text:s/>restrictions<text:s/>placed<text:s/>on<text:s/>humanitarian<text:s/>organisations<text:s/>has<text:s/>severely<text:s/>affected<text:s/>freedom<text:s/>of<text:s/>movement.<text:s/>There<text:s/>is<text:s/>a<text:s/>risk<text:s/>that<text:s/>humanitarian<text:s/>organisations<text:s/>may<text:s/>no<text:s/>longer<text:s/>be<text:s/>allowed<text:s/>to<text:s/>work<text:s/>in<text:s/></text:span><text:span text:style-name="T387_5">some<text:s/>Sahelian<text:s/></text:span><text:span text:style-name="T387_6">countr</text:span><text:span text:style-name="T387_7">ies</text:span><text:span text:style-name="T387_8"><text:s/>or<text:s/>in<text:s/>certain<text:s/></text:span><text:span text:style-name="T387_9">areas,<text:s/>or</text:span><text:span text:style-name="T387_10"><text:s/>may<text:s/>be<text:s/>required<text:s/>to<text:s/>make<text:s/>concessions<text:s/>that<text:s/>are<text:s/>not<text:s/>compatible<text:s/>with<text:s/>humanitarian<text:s/>principles<text:s/>(especially<text:s/>where<text:s/>armed<text:s/>escorts<text:s/>are<text:s/>concerned<text:s/>or<text:s/>new<text:s/>taxations<text:s/>are<text:s/>imposed).<text:s/>Partners<text:s/>have<text:s/></text:span><text:span text:style-name="T387_11">so<text:s/>far<text:s/></text:span><text:span text:style-name="T387_12">successfully<text:s/>mitigated<text:s/></text:span><text:span text:style-name="T387_13">these<text:s/></text:span><text:span text:style-name="T387_14">risks<text:s/></text:span><text:span text:style-name="T387_15">on<text:s/>a<text:s/>case-by-case<text:s/>basis<text:s/></text:span><text:span text:style-name="T387_16">through<text:s/>a<text:s/></text:span><text:span text:style-name="T387_17">locally</text:span><text:span text:style-name="T387_18">-</text:span><text:span text:style-name="T387_19">led</text:span><text:span text:style-name="T387_20"><text:s/>presence<text:s/>and<text:s/>delivery<text:s/>of<text:s/>aid</text:span><text:span text:style-name="T387_21">,<text:s/>but<text:s/>the<text:s/>overall<text:s/>risk<text:s/>remains</text:span><text:span text:style-name="T387_22">.<text:s/>The<text:s/>programme<text:s/>mitigates<text:s/>that<text:s/>risk<text:s/>by<text:s/>working<text:s/>with<text:s/>a<text:s/>variety<text:s/>of<text:s/>actors<text:s/>and<text:s/>keeping<text:s/>the<text:s/>flexibility<text:s/>to<text:s/>shift<text:s/>funds<text:s/>from<text:s/>one<text:s/>to<text:s/>another<text:s/>depending<text:s/>on<text:s/>access.<text:s/></text:span></text:p>
              </text:list-item>
              <text:list-item>
                <text:p text:style-name="P388"><text:span text:style-name="T388_1">D</text:span><text:span text:style-name="T388_2">isruption<text:s/>to<text:s/>the<text:s/>humanitarian<text:s/>supply<text:s/>pipeline</text:span><text:span text:style-name="T388_3"><text:s/>that<text:s/>has<text:s/>an<text:s/>impact<text:s/>on<text:s/>the<text:s/>delivery<text:s/>of<text:s/>supplies<text:s/>and<text:s/>treatment<text:s/>to<text:s/>beneficiaries<text:s/>through,<text:s/>for<text:s/>example,<text:s/>insufficient<text:s/>funds,<text:s/>or<text:s/>increasing<text:s/>costs.<text:s/>Our<text:s/>partners<text:s/>mitigate<text:s/>such<text:s/>risks</text:span><text:span text:style-name="T388_4"><text:s/>case-by-case</text:span><text:span text:style-name="T388_5">,<text:s/>for<text:s/>example,<text:s/>WFP<text:s/>pre-positions<text:s/>food<text:s/>to<text:s/>avoid<text:s/>breaks<text:s/>in<text:s/>supply.<text:s text:c="2"/></text:span></text:p>
              </text:list-item>
              <text:list-item>
                <text:p text:style-name="P389"><text:span text:style-name="T389_1">Partner<text:s/></text:span><text:span text:style-name="T389_2">capacity</text:span><text:span text:style-name="T389_3">,</text:span><text:span text:style-name="T389_4"><text:s/>with<text:s/>delivery<text:s/>partners<text:s/>being<text:s/>understaffed<text:s/>or<text:s/>lacking<text:s/>the<text:s/>requisite<text:s/>technical<text:s/>capacity.<text:s/></text:span><text:span text:style-name="T389_5">This<text:s/>is<text:s/>exacerbated<text:s/>by<text:s/>donor<text:s/>funding<text:s/>cuts<text:s/>and</text:span><text:span text:style-name="T389_6"><text:s/>is<text:s/>especially<text:s/>relevant<text:s/>in<text:s/>the<text:s/>programme<text:s/>operating<text:s/>context<text:s/>due<text:s/>to<text:s/>the<text:s/>difficult<text:s/>living<text:s/>conditions<text:s/>and<text:s/>insecurity.<text:s/></text:span><text:span text:style-name="T389_7">Partners<text:s/>mitigate<text:s/>this<text:s/>risk<text:s/>through<text:s/>reinforced<text:s/>safety<text:s/>procedures<text:s/>for<text:s/>staff<text:s/>(supported<text:s/>by<text:s/>services<text:s/>from<text:s/>organisations<text:s/>like<text:s/>INSO</text:span><text:span text:style-name="T389_8">),<text:s/>ensuring<text:s/>their<text:s/>income<text:s/>is<text:s/>spread<text:s/>across<text:s/>a<text:s/>range<text:s/>of<text:s/>donors,<text:s/></text:span><text:span text:style-name="T389_9">and<text:s/>inclusive<text:s/>recruitment<text:s/>practices,<text:s/>ensuring<text:s/>broad<text:s/>outreach<text:s/>for<text:s/>adverts.<text:s/></text:span></text:p>
              </text:list-item>
            </text:list>
            <text:p text:style-name="P390"/>
            <text:p text:style-name="P391"><text:span text:style-name="T391_1">We<text:s/>follow<text:s/>closely<text:s/>our<text:s/>partners’<text:s/>capacity<text:s/>to<text:s/>monitor,<text:s/>mitigate<text:s/>and<text:s/>manage<text:s/>the<text:s/>risk<text:s/>of<text:s/>aid<text:s/>diversion,<text:s/>which<text:s/>is<text:s/>heightened<text:s/>with</text:span><text:span text:style-name="T391_2"><text:s/>the<text:s/>rapid</text:span><text:span text:style-name="T391_3">-response<text:s/></text:span><text:span text:style-name="T391_4">scale</text:span><text:span text:style-name="T391_5">-</text:span><text:span text:style-name="T391_6">up<text:s/>in<text:s/>eastern<text:s/>Chad</text:span><text:span text:style-name="T391_7">.<text:s/></text:span><text:span text:style-name="T391_8">WFP<text:s/>have<text:s/>put<text:s/>significant<text:s/>efforts<text:s/>this<text:s/>year<text:s/>in<text:s/>rolling<text:s/>out<text:s/>their<text:s/>Global<text:s/>Assurance<text:s/>Plan<text:s/>in<text:s/>Chad</text:span><text:span text:style-name="T391_9"><text:s/>and</text:span><text:span text:style-name="T391_10"><text:s/>have<text:s/>made<text:s/>good<text:s/>progress</text:span><text:span text:style-name="T391_11">.<text:s/></text:span><text:span text:style-name="T391_12">We<text:s/>have<text:s/>now<text:s/>extended</text:span><text:span text:style-name="T391_13"><text:s/>our<text:s/>scrutiny<text:s/>to<text:s/>the<text:s/>partners<text:s/>that<text:s/>we<text:s/>have<text:s/>started<text:s/>funding<text:s/>in<text:s/>eastern<text:s/>Chad<text:s/>(UNHCR,<text:s/>SRF).</text:span></text:p>
            <text:p text:style-name="P392"/>
            <text:p text:style-name="P393"><text:span text:style-name="T393_1">Financial<text:s/>Management</text:span><text:span text:style-name="T393_2">:<text:s/></text:span><text:span text:style-name="T393_3">The<text:s/></text:span><text:span text:style-name="T393_4">Due<text:s/>Diligence<text:s/>Assessments<text:s/></text:span><text:span text:style-name="T393_5">of<text:s/>partners<text:s/>carried<text:s/>out<text:s/>prior<text:s/>to<text:s/>entering<text:s/>any<text:s/>agreement<text:s/>provide<text:s/>an<text:s/>opportunity<text:s/>to<text:s/>appraise<text:s/>partners’<text:s/>financial<text:s/>systems<text:s/>and<text:s/>processes.</text:span><text:span text:style-name="T393_6"><text:s/></text:span><text:span text:style-name="T393_7">FCDO<text:s/>programme<text:s/>teams<text:s/>rigorously<text:s/>assess<text:s/>partners’<text:s/>funding<text:s/>needs<text:s/>and<text:s/>projected<text:s/>utilisation<text:s/>of<text:s/>funds<text:s/>to<text:s/>ensure<text:s/>no<text:s/>money<text:s/>is<text:s/>transferred<text:s/>in<text:s/>advance<text:s/>of<text:s/>need.<text:s/>Agreements<text:s/>with<text:s/>partners<text:s/>include<text:s/>disbursement<text:s/>schedules<text:s/>outlining<text:s/>when<text:s/>funds<text:s/>will<text:s/>be<text:s/>transferred,<text:s/>and<text:s/>financial<text:s/>reporting<text:s/></text:span><text:span text:style-name="T393_8">is<text:s/></text:span><text:span text:style-name="T393_9">scrutinised<text:s/>to<text:s/>ensure<text:s/>funds<text:s/>are<text:s/>used<text:s/>as<text:s/>planned.</text:span><text:span text:style-name="T393_10"><text:s/>Where<text:s/>agreements<text:s/>are<text:s/>multi-year,<text:s/>break<text:s/>clauses<text:s/>are<text:s/>systematically<text:s/>included.</text:span><text:span text:style-name="T393_11"><text:s/></text:span><text:span text:style-name="T393_12">Any<text:s/>future<text:s/>funding<text:s/>will<text:s/>be<text:s/>confirmed<text:s/>once<text:s/>we<text:s/>receive<text:s/>our<text:s/>next<text:s/>Spending<text:s/>Review<text:s/>Sahel<text:s/>allocations<text:s/>to<text:s/>ensure<text:s/>spend<text:s/>is<text:s/>affordable.<text:s/>The<text:s/>IRF<text:s/>will<text:s/>be<text:s/>triggered<text:s/>only<text:s/>if<text:s/>additional<text:s/>funds<text:s/>become<text:s/>available<text:s/>in-year.<text:s/></text:span><text:span text:style-name="T393_13"><text:s/></text:span></text:p>
            <text:p text:style-name="P394"/>
            <text:p text:style-name="P395"><text:span text:style-name="T395_1">Value<text:s/>for<text:s/>Money<text:s/>(VfM)</text:span><text:span text:style-name="T395_2">:<text:s/></text:span><text:span text:style-name="T395_3">The<text:s/>fourth<text:s/>SHAPP<text:s/>Annual<text:s/>Review<text:s/>was<text:s/>concluded<text:s/>in<text:s/>October<text:s/>2025.<text:s/>The<text:s/>programme<text:s/>scored<text:s/>an<text:s/>“A”<text:s/>and<text:s/>was<text:s/>assessed<text:s/>as<text:s/>meeting<text:s/>its<text:s/>objectives<text:s/>and<text:s/>delivering<text:s/>value<text:s/>for<text:s/>money.<text:s/>This<text:s/>has<text:s/>also<text:s/>been<text:s/>the<text:s/>case<text:s/>for<text:s/>all<text:s/>Annual<text:s/>Reviews<text:s/>to<text:s/>date,<text:s/>which<text:s/>concluded<text:s/>that<text:s/>SHAPP<text:s/>and</text:span><text:span text:style-name="T395_4"><text:s/>its<text:s/>partners<text:s/>provide<text:s/>VfM</text:span><text:span text:style-name="T395_5">.<text:s/>This<text:s/>is<text:s/></text:span><text:span text:style-name="T395_6">secured<text:s/>through</text:span><text:span text:style-name="T395_7"><text:s/>a</text:span><text:span text:style-name="T395_8"><text:s/>multi-year,<text:s/>multi-sectoral<text:s/>approach</text:span><text:span text:style-name="T395_9"><text:s/>that</text:span><text:span text:style-name="T395_10"><text:s/>target</text:span><text:span text:style-name="T395_11">s</text:span><text:span text:style-name="T395_12"><text:s/>the<text:s/>most<text:s/>vulnerable,<text:s/>using<text:s/>the<text:s/>most<text:s/>efficient<text:s/>delivery<text:s/>modalities<text:s/>like<text:s/>cash<text:s/>transfers,<text:s/>and<text:s/>adopting<text:s/>as<text:s/>direct<text:s/>a<text:s/>delivery<text:s/>approach<text:s/>as<text:s/>possible.</text:span><text:span text:style-name="T395_13"><text:s/>Despite<text:s/>the<text:s/>deteriorating<text:s/>operating<text:s/>context<text:s/></text:span><text:span text:style-name="T395_14">to<text:s/>date</text:span><text:span text:style-name="T395_15">,<text:s/>a<text:s/>largely<text:s/>localised<text:s/>approach<text:s/>has<text:s/>enabled<text:s/>the<text:s/>programme<text:s/>to<text:s/>maintain<text:s/>its<text:s/>operations<text:s/>and<text:s/>its<text:s/>VfM</text:span><text:span text:style-name="T395_16">:</text:span><text:span text:style-name="T395_17"><text:s/></text:span><text:span text:style-name="T395_18">over<text:s/>the<text:s/>life<text:s/>of<text:s/>the<text:s/>programme,<text:s/>p</text:span><text:span text:style-name="T395_19">artners<text:s/>have<text:s/></text:span><text:span text:style-name="T395_20">either</text:span><text:span text:style-name="T395_21"><text:s/>maintained<text:s/>or<text:s/>improved<text:s/>economy<text:s/>and<text:s/>efficiency.<text:s/></text:span><text:span text:style-name="T395_22"><text:s/></text:span><text:span text:style-name="T395_23">Some<text:s/>costs<text:s/>have<text:s/>risen<text:s/>and<text:s/>are<text:s/>likely<text:s/>to<text:s/>continue<text:s/>to<text:s/>rise<text:s/>over</text:span><text:span text:style-name="T395_24"><text:s/>the<text:s/>course<text:s/>of<text:s/>the<text:s/>programme</text:span><text:span text:style-name="T395_25">,<text:s/>but<text:s/></text:span><text:span text:style-name="T395_26">its<text:s/></text:span><text:span text:style-name="T395_27">flexibility<text:s/></text:span><text:span text:style-name="T395_28">enables<text:s/>these<text:s/>to<text:s/>be<text:s/>kept<text:s/>to<text:s/></text:span><text:span text:style-name="T395_29">a<text:s/>minimum.<text:s/></text:span></text:p>
            <text:p text:style-name="P396"/>
            <text:p text:style-name="P397"><text:span text:style-name="T397_1">Some<text:s/>examples<text:s/>of<text:s/>the<text:s/>way<text:s/>the<text:s/>programme<text:s/>is<text:s/>providing<text:s/>good<text:s/>VfM<text:s/>are:<text:s/></text:span></text:p>
            <text:list text:style-name="LS9" xml:id="list41">
              <text:list-item>
                <text:p text:style-name="P398"><text:span text:style-name="T398_1">DRC’s<text:s/>overhead<text:s/></text:span><text:span text:style-name="T398_2">rate<text:s/>on<text:s/>pass-through<text:s/>funding</text:span><text:span text:style-name="T398_3"><text:s/></text:span><text:span text:style-name="T398_4">is</text:span><text:span text:style-name="T398_5"><text:s/>1.</text:span><text:span text:style-name="T398_6">25</text:span><text:span text:style-name="T398_7">%,<text:s/>which<text:s/></text:span><text:span text:style-name="T398_8">is</text:span><text:span text:style-name="T398_9"><text:s/>within<text:s/>the<text:s/></text:span><text:span text:style-name="T398_10">BC</text:span><text:span text:style-name="T398_11"><text:s/>target<text:s/>of<text:s/>2%<text:s/>and<text:s/>represents<text:s/>good<text:s/>VfM</text:span><text:span text:style-name="T398_12"><text:s/>compared<text:s/>to<text:s/>e.g.<text:s/></text:span><text:span text:style-name="T398_13">the<text:s/>OCHA<text:s/>pooled<text:s/>fund<text:s/></text:span><text:span text:style-name="T398_14">for<text:s/>the<text:s/>Sahel</text:span><text:span text:style-name="T398_15">.<text:s/>In<text:s/>addition,<text:s/></text:span><text:span text:style-name="T398_16">the<text:s/>SRF’s<text:s/>Fund<text:s/>Management<text:s/>Unit<text:s/>cost<text:s/></text:span><text:span text:style-name="T398_17">1</text:span><text:span text:style-name="T398_18">2</text:span><text:span text:style-name="T398_19">%<text:s/>of<text:s/>the<text:s/>total<text:s/>value<text:s/>of<text:s/>the<text:s/>SRF</text:span><text:span text:style-name="T398_20">.<text:s text:c="2"/>This<text:s/>is<text:s/></text:span><text:span text:style-name="T398_21">within<text:s/>the<text:s/>range<text:s/>of<text:s/>other<text:s/>fund<text:s/>managers</text:span><text:span text:style-name="T398_22">,<text:s/></text:span><text:span text:style-name="T398_23">however</text:span><text:span text:style-name="T398_24"><text:s/>has<text:s/>increased<text:s/>compared<text:s/>to<text:s/>last<text:s/>year<text:s/>due<text:s/>to<text:s/>the<text:s/>increasing<text:s/>number<text:s/>of<text:s/>consortia<text:s/>being<text:s/>managed</text:span><text:span text:style-name="T398_25"><text:s/>and<text:s/>additional<text:s/>monitoring<text:s/>capacity</text:span><text:span text:style-name="T398_26">.</text:span><text:span text:style-name="T398_27"><text:s text:c="2"/></text:span></text:p>
              </text:list-item>
              <text:list-item>
                <text:p text:style-name="P399"><text:span text:style-name="T399_1">In<text:s/>eastern<text:s/>Chad,<text:s/></text:span><text:span text:style-name="T399_2">WFP<text:s/>secur</text:span><text:span text:style-name="T399_3">es</text:span><text:span text:style-name="T399_4"><text:s/>VfM<text:s/>through<text:s/>several<text:s/>approaches<text:s/>including:<text:s/></text:span><text:span text:style-name="T399_5">the<text:s/>use<text:s/>of</text:span><text:span text:style-name="T399_6"><text:s/>cash<text:s/>transfers<text:s/>where<text:s/>possible<text:s/>to<text:s/>drive<text:s/>cost<text:s/>efficiencies<text:s/>and<text:s/>enhance<text:s/>effectiveness</text:span><text:span text:style-name="T399_7">,</text:span><text:span text:style-name="T399_8"><text:s/>pre-procurement<text:s/>and<text:s/>positioning<text:s/>of<text:s/>goods<text:s/>and<text:s/>services<text:s/>to<text:s/>reduce<text:s/>costs<text:s/>and<text:s/>enhance<text:s/>timeliness<text:s/>and<text:s/>quality<text:s/></text:span><text:span text:style-name="T399_9">and<text:s/></text:span><text:span text:style-name="T399_10">purchasing<text:s/>locally<text:s/>to<text:s/>reduce<text:s/>costs<text:s/>and<text:s/>protect<text:s/>local<text:s/>markets</text:span><text:span text:style-name="T399_11">.<text:s/>WFP<text:s/>also<text:s/>uses</text:span><text:span text:style-name="T399_12"><text:s/>clean/green<text:s/>power<text:s/>sources<text:s/>to<text:s/>reduce<text:s/>costs<text:s/>and<text:s/></text:span><text:span text:style-name="T399_13">its<text:s/></text:span><text:span text:style-name="T399_14">carbon<text:s/>footprint</text:span><text:span text:style-name="T399_15">,<text:s/>and<text:s/>it<text:s/>purchases</text:span><text:span text:style-name="T399_16"><text:s/>goods<text:s/>through<text:s/>the<text:s/>WFP<text:s/>Global<text:s/>Commodity<text:s/>Management<text:s/>Facility<text:s/>for<text:s/>competitive<text:s/>pricing</text:span><text:span text:style-name="T399_17">.<text:s text:c="2"/></text:span></text:p>
              </text:list-item>
              <text:list-item>
                <text:p text:style-name="P400"><text:span text:style-name="T400_1">INSO’s<text:s/></text:span><text:span text:style-name="T400_2">monthly<text:s/>cost<text:s/>per<text:s/>NGO<text:s/>served<text:s/></text:span><text:span text:style-name="T400_3">decreased</text:span><text:span text:style-name="T400_4"><text:s/>to<text:s/>£</text:span><text:span text:style-name="T400_5">727</text:span><text:span text:style-name="T400_6"><text:s/></text:span><text:span text:style-name="T400_7">when<text:s/>assessed<text:s/>at<text:s/>the<text:s/>most<text:s/>recent<text:s/>Annual<text:s/>Review,<text:s/></text:span><text:span text:style-name="T400_8">compared<text:s/>to<text:s/>£</text:span><text:span text:style-name="T400_9">988<text:s/>last<text:s/>year<text:s/>and<text:s/>£</text:span><text:span text:style-name="T400_10">1,214<text:s/></text:span><text:span text:style-name="T400_11">the<text:s/></text:span><text:span text:style-name="T400_12">year</text:span><text:span text:style-name="T400_13"><text:s/>before.<text:s/>Both<text:s/>years</text:span><text:span text:style-name="T400_14"><text:s/>compared<text:s/>well<text:s/>with<text:s/>the<text:s/>costs<text:s/>an<text:s/>NGO<text:s/>would<text:s/>have<text:s/>to<text:s/>pay<text:s/>if<text:s/>trying<text:s/>to<text:s/>source<text:s/>the<text:s/>equivalent<text:s/>expertise<text:s/>individually</text:span><text:span text:style-name="T400_15">.<text:s text:c="2"/></text:span></text:p>
              </text:list-item>
            </text:list>
            <text:p text:style-name="P401"/>
            <text:p text:style-name="P402"><text:span text:style-name="T402_1">Monitoring<text:s/>&amp;<text:s/>Evaluation</text:span><text:span text:style-name="T402_2">:<text:s/></text:span><text:span text:style-name="T402_3">All<text:s/>programme<text:s/>partners<text:s/>have<text:s/>robust<text:s/>systems<text:s/>in<text:s/>place<text:s/>for<text:s/>monitoring<text:s/>programme<text:s/>activities,<text:s/>which<text:s/>provide<text:s/>assurances<text:s/>that<text:s/>partners<text:s/>are<text:s/>delivering<text:s/>the<text:s/>expected<text:s/>results<text:s/>for<text:s/>beneficiaries,<text:s/>while<text:s/>allowing<text:s/>us<text:s/>to<text:s/>monitor<text:s/>key<text:s/>delivery<text:s/>risks.<text:s/></text:span><text:span text:style-name="T402_4">The<text:s/>programme<text:s/>is<text:s/>also<text:s/>evaluated<text:s/>through<text:s/>annual<text:s/>reviews,<text:s/>which<text:s/>provide<text:s/>an<text:s/>opportunity<text:s/>to<text:s/>assess<text:s/>if<text:s/>the<text:s/>programme<text:s/>is<text:s/>on<text:s/>track<text:s/>to<text:s/>deliver<text:s/>the<text:s/>outcomes.<text:s/></text:span></text:p>
            <text:p text:style-name="P403"/>
            <text:p text:style-name="P404"><text:span text:style-name="T404_1">Partners<text:s/>monitor<text:s/>programme<text:s/>activities<text:s/>through<text:s/>regular<text:s/>reporting<text:s/>and<text:s/>field<text:s/>visits,<text:s/>as<text:s/>well<text:s/>as<text:s/>external<text:s/>or<text:s/>third-party<text:s/>monitoring<text:s/>(SRF,<text:s/>WFP).<text:s/>For<text:s/>example,<text:s/>the<text:s/>SRF<text:s/>Management<text:s/>Unit<text:s/>conducts<text:s/>monitoring<text:s/>visits<text:s/>and<text:s/>activities,<text:s/>combining<text:s/>programme<text:s/>and<text:s/>financial<text:s/>monitoring,<text:s/>to<text:s/>support<text:s/>corrective<text:s/>actions/programme<text:s/>adaptations<text:s/>and<text:s/>to<text:s/>reduce<text:s/>the<text:s/>number<text:s/>of<text:s/>red<text:s/>flags<text:s/>and<text:s/>potential<text:s/></text:span><text:span text:style-name="T404_2">conflicts<text:s/>of<text:s/>interest.<text:s/>The<text:s/>SRF<text:s/>also<text:s/>facilitates<text:s/>cross-learning<text:s/>between<text:s/>implementing<text:s/>partners.<text:s/>Lessons<text:s/>learnt<text:s/>from<text:s/>projects<text:s/>are<text:s/>shared<text:s/>to<text:s/>inform<text:s/>improvements<text:s/>to<text:s/>other<text:s/>projects.<text:s/>The<text:s/>Fund<text:s/>Management<text:s/>Unit<text:s/>has<text:s/>already<text:s/>facilitated<text:s/>joint<text:s/>programmatic<text:s/>and<text:s/>technical<text:s/>sessions<text:s/>between<text:s/>its<text:s/>partners’<text:s/>project<text:s/>teams.</text:span></text:p>
            <text:p text:style-name="P405"/>
            <text:p text:style-name="P406"><text:span text:style-name="T406_1">External<text:s/>reviews<text:s/>and<text:s/>evaluation</text:span><text:span text:style-name="T406_2"><text:s/></text:span><text:span text:style-name="T406_3">have<text:s/>also<text:s/>been<text:s/>carried<text:s/>out<text:s/>(UNHCR<text:s/>/<text:s/>P21,<text:s/>SRF)<text:s/>and<text:s/>are<text:s/>planned<text:s/>(</text:span><text:span text:style-name="T406_4">ICRC</text:span><text:span text:style-name="T406_5">)<text:s/>to<text:s/>provide<text:s/>an<text:s/>independent<text:s/>assessment<text:s/>of<text:s/>progress<text:s/>towards<text:s/>expected<text:s/>results<text:s/>and<text:s/>outcomes.</text:span></text:p>
            <text:p text:style-name="P407"/>
            <text:p text:style-name="P408"><text:span text:style-name="T408_1">FCDO<text:s/>Management<text:s/>Capacity</text:span><text:span text:style-name="T408_2">:<text:s/></text:span><text:span text:style-name="T408_3">The<text:s/>management<text:s/>of<text:s/>these<text:s/>funds<text:s/>will<text:s/>be<text:s/>overseen<text:s/>by<text:s/>the<text:s/>same<text:s/>FCDO<text:s/>programme<text:s/>team<text:s/>that<text:s/></text:span><text:span text:style-name="T408_4">has<text:s/></text:span><text:span text:style-name="T408_5">manage</text:span><text:span text:style-name="T408_6">d</text:span><text:span text:style-name="T408_7"><text:s/>the<text:s/></text:span><text:span text:style-name="T408_8">SHAPP<text:s/>to<text:s/>date</text:span><text:span text:style-name="T408_9">.<text:s/></text:span><text:span text:style-name="T408_10">The<text:s/>team<text:s/>providing<text:s/>direct<text:s/>management<text:s/></text:span><text:span text:style-name="T408_11">is</text:span><text:span text:style-name="T408_12"><text:s/>composed<text:s/>of<text:s/>the<text:s/>following:</text:span><text:span text:style-name="T408_13"><text:s/></text:span><text:span text:style-name="T408_14">0.8<text:s/>FTE</text:span><text:span text:style-name="T408_15"><text:s/>x<text:s/></text:span><text:span text:style-name="T408_16">G6</text:span><text:span text:style-name="T408_17"><text:s/>Senior<text:s/>Humanitarian<text:s/>Adviser<text:s/>(SRO),<text:s/></text:span><text:span text:style-name="T408_18">2FTE</text:span><text:span text:style-name="T408_19"><text:s/>x<text:s/></text:span><text:span text:style-name="T408_20">G7</text:span><text:span text:style-name="T408_21"><text:s/>Humanitarian<text:s/>Adviser</text:span><text:span text:style-name="T408_22"><text:s/>–<text:s/>Programme<text:s/>Funded<text:s/>Post,<text:s/>0.2FTE<text:s/>x<text:s/>G7<text:s/>Programme<text:s/>Delivery<text:s/>Adviser</text:span><text:span text:style-name="T408_23"><text:s/></text:span><text:span text:style-name="T408_24">and</text:span><text:span text:style-name="T408_25"><text:s/>1</text:span><text:span text:style-name="T408_26">FTE</text:span><text:span text:style-name="T408_27"><text:s/>x<text:s/></text:span><text:span text:style-name="T408_28">HEO</text:span><text:span text:style-name="T408_29"><text:s/></text:span><text:span text:style-name="T408_30">P</text:span><text:span text:style-name="T408_31">rogramme<text:s/></text:span><text:span text:style-name="T408_32">M</text:span><text:span text:style-name="T408_33">anager.<text:s/>Additional</text:span><text:span text:style-name="T408_34"><text:s/></text:span><text:span text:style-name="T408_35">finance,<text:s/>commercial,<text:s/>results,<text:s/>economics<text:s/>and<text:s/>social<text:s/>development<text:s/>expertise<text:s/>is<text:s/>available<text:s/>from<text:s/>within<text:s/>the<text:s/>Sahel</text:span><text:span text:style-name="T408_36">,<text:s/>Sudan<text:s/>and<text:s/>South<text:s/>Sudan<text:s/></text:span><text:span text:style-name="T408_37">Department<text:s/>as</text:span><text:span text:style-name="T408_38"><text:s/>required.<text:s/></text:span><text:span text:style-name="T408_39">As<text:s/>planned<text:s/>in<text:s/>the<text:s/>original<text:s/>BC,<text:s/>we<text:s/>will<text:s/>contract<text:s/>support<text:s/>from<text:s/>HSOT<text:s/></text:span><text:span text:style-name="T408_40">e</text:span><text:span text:style-name="T408_41">xperts<text:s/>in<text:s/>case<text:s/>of<text:s/>specific,<text:s/>timebound<text:s/>need<text:s/>for<text:s/>specialist<text:s/>inputs.</text:span><text:span text:style-name="T408_42"><text:s text:c="2"/></text:span></text:p>
            <text:p text:style-name="P409"/>
            <text:p text:style-name="P410"><text:span text:style-name="T410_1">Gender<text:s/>&amp;<text:s/>Disability:<text:s/></text:span><text:span text:style-name="T410_2">The<text:s/>Sahel<text:s/>region<text:s/>has<text:s/>high<text:s/>levels<text:s/>of<text:s/>inequality<text:s/>and<text:s/>some<text:s/>of<text:s/>the<text:s/>worst<text:s/>development<text:s/>indicators<text:s/>for<text:s/>women<text:s/>and<text:s/>girls<text:s/>in<text:s/>the<text:s/>world.<text:s/>Ensuring<text:s/>that<text:s/>women<text:s/>and<text:s/>girls<text:s/>are<text:s/>at<text:s/>the<text:s/>centre<text:s/>of<text:s/>our<text:s/>work<text:s/>is<text:s/>one<text:s/>of<text:s/>the<text:s/>UK’s<text:s/>key<text:s/>objectives<text:s/>for<text:s/>the<text:s/>region.<text:s/>Gender<text:s/>equality<text:s/>has<text:s/>been<text:s/>meaningfully<text:s/>considered<text:s/>for<text:s/>this<text:s/>addendum,<text:s/>in<text:s/>line<text:s/>with<text:s/>requirements<text:s/>of<text:s/>the<text:s/>International<text:s/>Development<text:s/>Act<text:s/>(Gender)<text:s/>2014.<text:s/>The<text:s/>addendum<text:s/>will<text:s/>continue<text:s/>to<text:s/>deliver<text:s/>results<text:s/>for<text:s/>women<text:s/>and<text:s/>girls.<text:s/>For<text:s/>example,<text:s/>the<text:s/>programme<text:s/>will<text:s/>continue<text:s/>to<text:s/>help<text:s/>tackle<text:s/>gender-based<text:s/>violence<text:s/>(GBV)<text:s/>through<text:s/>specialised<text:s/>and<text:s/>accessible<text:s/>GBV<text:s/>services,<text:s/>expanding<text:s/>ongoing<text:s/>work<text:s/>in<text:s/>this<text:s/>area<text:s/>by<text:s/>ICRC<text:s/>and<text:s/>the<text:s/>SRF.<text:s/>In<text:s/>terms<text:s/>of<text:s/>the<text:s/>Equality<text:s/>Act,<text:s/>the<text:s/>programme<text:s/>will<text:s/>continue<text:s/>focusing<text:s/>on<text:s/>providing<text:s/>protection<text:s/>and<text:s/>basic<text:s/>services<text:s/>to<text:s/>vulnerable<text:s/>people,<text:s/>including<text:s/>women,<text:s/>children,<text:s/>persons<text:s/>with<text:s/>disability<text:s/>and<text:s/>older<text:s/>people.<text:s/>The<text:s/>SRF,<text:s/>UNHCR<text:s/>and<text:s/>ICRC<text:s/>are<text:s/>key<text:s/>partners<text:s/>providing<text:s/>protection<text:s/>services<text:s/>to<text:s/>the<text:s/>most<text:s/>vulnerable.<text:s/>In<text:s/>conflict<text:s/>areas,<text:s/>ICRC<text:s/>also<text:s/>provide<text:s/>rehabilitation<text:s/>services<text:s/>to<text:s/>people<text:s/>with<text:s/>disabilities.</text:span></text:p>
            <text:p text:style-name="P411"/>
            <text:p text:style-name="P412"><text:span text:style-name="T412_1">Persons<text:s/>with<text:s/>disabilities<text:s/>(PWD)<text:s/>will<text:s/>continue<text:s/>to<text:s/>be<text:s/>included<text:s/>and<text:s/>their<text:s/>specific<text:s/>vulnerabilities<text:s/>will<text:s/>be<text:s/>considered<text:s/>in<text:s/>SHAPP<text:s/>activities.<text:s/>Partners<text:s/>will<text:s/>need<text:s/>to<text:s/>continue<text:s/>to<text:s/>demonstrate<text:s/>the<text:s/>ability<text:s/>to<text:s/>meet<text:s/>this<text:s/>commitment.<text:s/>We<text:s/>require<text:s/>data<text:s/>in<text:s/>results<text:s/>frameworks<text:s/>to<text:s/>be<text:s/>disaggregated<text:s/>by<text:s/>gender,<text:s/>age<text:s/>&amp;<text:s/>disability,<text:s/>and<text:s/>continue<text:s/>pushing<text:s/>for<text:s/>partners<text:s/>to<text:s/>provide<text:s/>those.<text:s/>This<text:s/>strengthens<text:s/>consideration<text:s/>of<text:s/>the<text:s/>needs<text:s/>of<text:s/>PWD<text:s/>in<text:s/>the<text:s/>protection<text:s/>response.<text:s/>We<text:s/>prioritise<text:s/>accountability<text:s/>to<text:s/>affected<text:s/>populations<text:s/>to<text:s/>ensure<text:s/>beneficiaries<text:s/></text:span><text:span text:style-name="T412_2">are<text:s/>able<text:s/>to</text:span><text:span text:style-name="T412_3"><text:s/>participate<text:s/>in<text:s/>developing<text:s/>response<text:s/>priorities<text:s/>and<text:s/>have<text:s/>avenues<text:s/>to<text:s/>hold<text:s/>those<text:s/>providing<text:s/>responses<text:s/>to<text:s/>account.<text:s/></text:span></text:p>
            <text:p text:style-name="P413"/>
            <text:p text:style-name="P414"><text:span text:style-name="T414_1">High<text:s/>levels<text:s/>of<text:s/>gender-based<text:s/>violence<text:s/>and<text:s/>gender<text:s/>inequality<text:s/>in<text:s/>the<text:s/>Sahel<text:s/>result<text:s/>in<text:s/>high<text:s/>risks<text:s/>of<text:s/>sexual<text:s/>exploitation<text:s/>and<text:s/>abuse<text:s/>in<text:s/>the<text:s/>region.<text:s/>We<text:s/>will<text:s/>continue<text:s/>to<text:s/>ensure<text:s/>that<text:s/>partners<text:s/>have<text:s/>strong<text:s/>systems<text:s/>and<text:s/>commitments<text:s/>in<text:s/>place<text:s/>to<text:s/>ensure<text:s/>risk<text:s/>mitigation<text:s/>and<text:s/>compliance<text:s/>with<text:s/>FCDO’s<text:s/>safeguarding<text:s/>requirements.<text:s/></text:span></text:p>
            <text:p text:style-name="P415"/>
            <text:p text:style-name="P416"><text:span text:style-name="T416_1">Conflict<text:s/></text:span><text:span text:style-name="T416_2">s</text:span><text:span text:style-name="T416_3">ensitivity:</text:span><text:span text:style-name="T416_4"><text:s/></text:span><text:span text:style-name="T416_5">Through<text:s/>interventions<text:s/>that<text:s/>‘do<text:s/>no<text:s/>harm’,<text:s/></text:span><text:span text:style-name="T416_6">SHAPP<text:s/>addresses</text:span><text:span text:style-name="T416_7"><text:s/>acute<text:s/>humanitarian<text:s/></text:span><text:span text:style-name="T416_8">needs</text:span><text:span text:style-name="T416_9"><text:s/>in<text:s/></text:span><text:span text:style-name="T416_10">some<text:s/>of<text:s/></text:span><text:span text:style-name="T416_11">the<text:s/>hardest<text:s/>to<text:s/>reach<text:s/>areas</text:span><text:span text:style-name="T416_12">.</text:span><text:span text:style-name="T416_13"><text:s/></text:span><text:span text:style-name="T416_14">FCDO<text:s/>humanitarian<text:s/>work<text:s/>supports<text:s/></text:span><text:span text:style-name="T416_15">protection<text:s/>of<text:s/>civilians</text:span><text:span text:style-name="T416_16">,</text:span><text:span text:style-name="T416_17"><text:s/></text:span><text:span text:style-name="T416_18">complementing<text:s/>atrocity<text:s/>and<text:s/>conflict<text:s/>prevention<text:s/>work<text:s/>and<text:s/></text:span><text:span text:style-name="T416_19">contribut</text:span><text:span text:style-name="T416_20">ing</text:span><text:span text:style-name="T416_21"><text:s/>to<text:s/>setting<text:s/>the<text:s/>foundations<text:s/>for<text:s/>tackling<text:s/>impunity<text:s/>through<text:s/>both<text:s/>behaviour<text:s/>change<text:s/>and<text:s/>calling<text:s/>for<text:s/>accountability<text:s/>where<text:s/>violations<text:s/>of<text:s/>International<text:s/>Humanitarian<text:s/>and<text:s/>Human<text:s/>Rights<text:s/>Law<text:s/>occur.<text:s/></text:span><text:span text:style-name="T416_22">SHAPP<text:s/>generates<text:s/>data<text:s/>on<text:s/>protection<text:s/>which<text:s/>feeds<text:s/>into<text:s/>the<text:s/>delivery<text:s/>of<text:s/>the<text:s/>FCDO’s<text:s/>human<text:s/>rights<text:s/>strategy.<text:s/>Conflict<text:s/>sensitivity<text:s/>is<text:s/>ensured<text:s/>throughout<text:s/>project<text:s/>delivery,<text:s/>by<text:s/>engaging<text:s/>with<text:s/>delivery<text:s/></text:span><text:span text:style-name="T416_23">partners<text:s/>to<text:s/>map<text:s/>and<text:s/>analyse<text:s/>positive<text:s/>and<text:s/>negative<text:s/>impacts<text:s/>of<text:s/>the<text:s/>programme,<text:s/>seeking<text:s/>to<text:s/>minimise<text:s/>risk<text:s/>of<text:s/>any<text:s/>action<text:s/>generating<text:s/>unintended<text:s/>negative<text:s/>outcomes.<text:s/></text:span></text:p>
            <text:p text:style-name="P417"/>
            <text:p text:style-name="P418"><text:span text:style-name="T418_1">Climate<text:s/>and<text:s/>environment</text:span><text:span text:style-name="T418_2">:</text:span><text:span text:style-name="T418_3"><text:s/>The<text:s/>programme<text:s/>is<text:s/>in<text:s/>line<text:s/>with<text:s/>UK<text:s/>climate<text:s/>and<text:s/>environment<text:s/>commitment<text:s/>under<text:s/>PrOF<text:s/>Rule<text:s/>5.<text:s/>The<text:s/>programme<text:s/>also<text:s/>complements<text:s/>the<text:s/>Climate<text:s/>Resilience<text:s/>in<text:s/>the<text:s/>Sahel<text:s/>Programme<text:s/>(</text:span><text:span text:style-name="T418_4">CRiSP</text:span><text:span text:style-name="T418_5">)<text:s/>and<text:s/>support<text:s/>provided<text:s/>to<text:s/>the<text:s/>Sahel<text:s/>through<text:s/>the<text:s/>Resilience<text:s/>and<text:s/>Adaptation<text:s/>Fund<text:s/>(RAF),<text:s/>which<text:s/></text:span><text:span text:style-name="T418_6">channel</text:span><text:span text:style-name="T418_7">s</text:span><text:span text:style-name="T418_8"><text:s/>UK<text:s/>International<text:s/>Climate<text:s/>Finance<text:s/>(ICF)<text:s/>directly<text:s/>to<text:s/></text:span><text:span text:style-name="T418_9">p</text:span><text:span text:style-name="T418_10">laces<text:s/>hardest<text:s/>hit<text:s/>by<text:s/>climate<text:s/>change,<text:s/>environmental<text:s/>degradation,<text:s/>conflict<text:s/>and<text:s/>hunger.</text:span><text:span text:style-name="T418_11"><text:s/></text:span></text:p>
            <text:p text:style-name="P419"/>
            <text:p text:style-name="P420"><text:span text:style-name="T420_1">Nature-proofing</text:span><text:span text:style-name="T420_2">,<text:s/>e</text:span><text:span text:style-name="T420_3">nvironmental<text:s/></text:span><text:span text:style-name="T420_4">p</text:span><text:span text:style-name="T420_5">rotection<text:s/>and<text:s/>Paris<text:s/>alignment:</text:span><text:span text:style-name="T420_6"><text:s text:c="2"/>A<text:s/>climate<text:s/>risk<text:s/>assessment<text:s/>was<text:s/>led<text:s/>for<text:s/>SHAPP<text:s/>in<text:s/>2021<text:s/>and<text:s/>updated<text:s/>in<text:s/>2022.<text:s/>Project<text:s/>areas<text:s/>are<text:s/>vulnerable<text:s/>to<text:s/>climate<text:s/>shocks,<text:s/>including<text:s/>floods<text:s/>and<text:s/>drought,<text:s/>which<text:s/>affect<text:s/>food<text:s/>security.<text:s text:c="2"/></text:span></text:p>
            <text:p text:style-name="P421"/>
            <text:p text:style-name="P422"><text:span text:style-name="T422_1">International<text:s/>Climate<text:s/>Finance<text:s/>(ICF):</text:span><text:span text:style-name="T422_2"><text:s/>FCDO<text:s/>guidance<text:s/>on<text:s/>climate<text:s/>financing<text:s/>provides<text:s/>the<text:s/>basis<text:s/>for<text:s/>a<text:s/>proportion<text:s/>of<text:s/>SHAPP<text:s/>resources<text:s/>to<text:s/>count<text:s/>towards<text:s/>International<text:s/>Climate<text:s/>Finance.<text:s/>The<text:s/>programme<text:s/>includes<text:s/>cash<text:s/>transfers<text:s/>to<text:s/>vulnerable<text:s/>households<text:s/></text:span><text:span text:style-name="T422_3">in<text:s/>areas<text:s/>affected<text:s/>by<text:s/>climate<text:s/>shocks</text:span><text:span text:style-name="T422_4">,<text:s/>livelihood<text:s/>programmes<text:s/>and<text:s/>interventions<text:s/>to<text:s/>strengthen<text:s/>market<text:s/>access,<text:s/>as<text:s/>well<text:s/>as<text:s/>livelihoods<text:s/>recovery<text:s/>and<text:s/>resource<text:s/>management<text:s/>for<text:s/>pastoralists<text:s/>and<text:s/>farmers.<text:s/>The<text:s/>SRF<text:s/>manager,<text:s/>DRC,<text:s/>as<text:s/>well<text:s/>as<text:s/>the<text:s/></text:span><text:span text:style-name="T422_5">majority<text:s/>of<text:s/></text:span><text:span text:style-name="T422_6">implementing<text:s/>partner<text:s/>consortia<text:s/>leads<text:s/>(</text:span><text:span text:style-name="T422_7">Norwegian<text:s/>Refugee<text:s/>Council,<text:s/>Action<text:s/>Contre<text:s/>la<text:s/>Faim,</text:span><text:span text:style-name="T422_8"><text:s/>International<text:s/>Rescue<text:s/>Committee</text:span><text:span text:style-name="T422_9">,<text:s/>ACTED,<text:s/>and<text:s/>Concern<text:s/>Worldwide</text:span><text:span text:style-name="T422_10">)<text:s/>have<text:s/>signed<text:s/>the<text:s/>Climate<text:s/>and<text:s/>Environment<text:s/>Charter<text:s/>for<text:s/>Humanitarian<text:s/></text:span><text:span text:style-name="T422_11">Organisations</text:span><text:span text:style-name="T422_12">,<text:s/>with<text:s/>three<text:s/>core<text:s/>pillars<text:s/>of<text:s/>action<text:s/>on<text:s/>mitigation,<text:s/>adaptation<text:s/>and<text:s/>advocacy<text:s/>for<text:s/>displaced<text:s/>persons<text:s/>in<text:s/>the<text:s/>context<text:s/>of<text:s/>climate<text:s/>change.<text:s/>All<text:s/>implementing<text:s/>partners<text:s/>have<text:s/>also<text:s/>developed<text:s/>adaptation<text:s/>and<text:s/>resilience<text:s/>approaches<text:s/>in<text:s/>the<text:s/>context<text:s/>of<text:s/>displacement,<text:s/>including<text:s/>nature-based<text:s/>and<text:s/>ecosystem<text:s/>approaches;<text:s/>while<text:s/>these<text:s/>were<text:s/>developed<text:s/>in<text:s/>other<text:s/>contexts,<text:s/>they<text:s/>can<text:s/>be<text:s/>adapted<text:s/>to<text:s/>the<text:s/>Sahel<text:s/>context.<text:s/></text:span></text:p>
            <text:p text:style-name="P423"/>
            <text:p text:style-name="P424"><text:span text:style-name="T424_1">Terrorism</text:span><text:span text:style-name="T424_2">:<text:s/>There<text:s/>are<text:s/>some<text:s/>terrorist<text:s/>organisations<text:s/>operating<text:s/>in<text:s/>the<text:s/></text:span><text:span text:style-name="T424_3">Sahel,</text:span><text:span text:style-name="T424_4"><text:s/>therefore,<text:s/>we<text:s/>have<text:s/>considered<text:s/>the<text:s/>risk<text:s/>of<text:s/>funds<text:s/>or<text:s/>materials<text:s/>being<text:s/>diverted<text:s/>to<text:s/>terrorist<text:s/>organisations<text:s/>or<text:s/>being<text:s/>associated<text:s/>with<text:s/>money<text:s/>laundering.<text:s/>We<text:s/></text:span><text:span text:style-name="T424_5">have</text:span><text:span text:style-name="T424_6"><text:s/>undertake</text:span><text:span text:style-name="T424_7">n</text:span><text:span text:style-name="T424_8"><text:s/>robust<text:s/>due<text:s/>diligence<text:s/>assessments<text:s/>of<text:s/>all<text:s/>our<text:s/>partners</text:span><text:span text:style-name="T424_9">,<text:s/>updated<text:s/>them<text:s/>when<text:s/>needed,</text:span><text:span text:style-name="T424_10"><text:s/>and<text:s/></text:span><text:span text:style-name="T424_11">we<text:s/>continuously<text:s/></text:span><text:span text:style-name="T424_12">ensure<text:s/>that<text:s/>implementing<text:s/>partners<text:s/>have<text:s/>appropriate<text:s/>measures<text:s/>in<text:s/>place<text:s/>to<text:s/>manage<text:s/>any<text:s/>risk.<text:s/>In<text:s/>addition,<text:s/>FCDO’s<text:s/>formal<text:s/>agreements<text:s/>require<text:s/>that<text:s/>partners<text:s/>and<text:s/>suppliers<text:s/>make<text:s/>themselves<text:s/>aware<text:s/>of<text:s/>their<text:s/>obligations<text:s/>under<text:s/>relevant<text:s/>terrorist<text:s/>financing<text:s/>and<text:s/>money<text:s/>laundering<text:s/>legislation<text:s/>and<text:s/>comply<text:s/>with<text:s/>it.<text:s/>Any<text:s/>incidents<text:s/>or<text:s/>suspicions<text:s/>that<text:s/>FCDO<text:s/>funds<text:s/>have<text:s/>been<text:s/>diverted<text:s/>to<text:s/>support<text:s/>terrorism<text:s/>or<text:s/>associated<text:s/>with<text:s/>money<text:s/>laundering<text:s/>activities<text:s/>will<text:s/>be<text:s/>reported<text:s/>to<text:s/>the<text:s/>relevant<text:s/>authorities.</text:span></text:p>
            <text:p text:style-name="P425"/>
            <text:p text:style-name="P426"/>
          </table:table-cell>
        </table:table-row>
        <table:table-row table:style-name="Row53">
          <table:table-cell table:style-name="Cell184">
            <text:p text:style-name="P427"><text:span text:style-name="T427_1">Describe<text:s/>any<text:s/>key<text:s/>changes<text:s/>to<text:s/>the<text:s/>original<text:s/>business<text:s/>case</text:span><text:span text:style-name="T427_2"><text:s/>including<text:s/>the<text:s/>theory<text:s/>of<text:s/>change<text:s/>or<text:s/>new<text:s/>evidence<text:s/>from<text:s/>ongoing<text:s/>monitoring,<text:s/>evaluation<text:s/>or<text:s/>learning<text:s/>work</text:span><text:span text:style-name="T427_3">?</text:span></text:p>
          </table:table-cell>
        </table:table-row>
        <table:table-row table:style-name="Row54">
          <table:table-cell table:style-name="Cell185">
            <text:p text:style-name="P428"><text:span text:style-name="T428_1">There<text:s/></text:span><text:span text:style-name="T428_2">are</text:span><text:span text:style-name="T428_3"><text:s/>no<text:s/>changes<text:s/>to<text:s/>the<text:s/>Theory<text:s/>of<text:s/>Change<text:s/>(ToC)<text:s/>nor<text:s/>to<text:s/>the<text:s/>outcome<text:s/>and<text:s/>impact<text:s/>indicators<text:s/>of<text:s/>the<text:s/>original<text:s/></text:span><text:span text:style-name="T428_4">BC</text:span><text:span text:style-name="T428_5">.<text:s/></text:span><text:span text:style-name="T428_6">Following<text:s/>approval,<text:s/></text:span><text:span text:style-name="T428_7">the<text:s/></text:span><text:span text:style-name="T428_8">logframe</text:span><text:span text:style-name="T428_9"><text:s/>will<text:s/>be<text:s/>updated<text:s/>and<text:s/>finalised<text:s/>to<text:s/>reflect<text:s/>the<text:s/>increased<text:s/>funding<text:s/>under<text:s/>this<text:s/>addendum.</text:span></text:p>
            <text:p text:style-name="P429"/>
          </table:table-cell>
        </table:table-row>
      </table:table>
      <text:p text:style-name="P430"/>
      <text:p text:style-name="P431"><draw:frame svg:x="1.714cm" svg:y="0.448cm" draw:style-name="FR2" text:anchor-type="char" draw:z-index="0"><draw:text-box fo:min-height="0cm" fo:min-width="0cm"><text:p text:style-name="P432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MS Mincho" svg:font-family="MS Mincho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LS6" style:family="paragraph" style:parent-style-name="No_20_List"/>
    <style:style style:name="Mention" style:family="text" style:parent-style-name="Default_20_Paragraph_20_Font">
      <style:text-properties fo:background-color="#e1dfdd" fo:color="#2b579a"/>
    </style:style>
    <style:style style:name="Base_20_Bullet" style:display-name="Base Bullet" style:family="paragraph" style:parent-style-name="List_20_Paragraph">
      <style:paragraph-properties style:text-autospace="none" fo:text-align="justify" fo:margin-top="0.106cm" fo:margin-left="1.905cm" style:punctuation-wrap="simple" fo:hyphenation-ladder-count="no-limit"/>
      <style:text-properties fo:background-color="#ffffff" fo:font-size="11pt" style:font-name-asian="Arial" style:font-size-asian="11pt" style:font-size-complex="11pt" fo:language-asian="en" fo:country-asian="GB" style:font-weight-complex="bold" style:letter-kerning="true"/>
    </style:style>
    <style:style style:name="LS29" style:family="paragraph" style:parent-style-name="No_20_List"/>
    <style:style style:name="LS31" style:family="paragraph" style:parent-style-name="No_20_List"/>
    <style:style style:name="LS32" style:family="paragraph" style:parent-style-name="No_20_Lis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style:font-name-complex="Times New Roman" fo:language-asian="en" fo:country-asian="GB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1" text:style-name="List1Level0" style:num-suffix=".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5.715cm" text:min-label-distance="0.318cm" fo:text-align="end" text:list-level-position-and-space-mode="label-alignment">
          <style:list-level-label-alignment text:label-followed-by="listtab" fo:margin-left="5.71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9.525cm" text:min-label-distance="0.318cm" fo:text-align="end" text:list-level-position-and-space-mode="label-alignment">
          <style:list-level-label-alignment text:label-followed-by="listtab" fo:margin-left="9.52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3.335cm" text:min-label-distance="0.318cm" fo:text-align="end" text:list-level-position-and-space-mode="label-alignment">
          <style:list-level-label-alignment text:label-followed-by="listtab" fo:margin-left="13.33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text:list-style style:name="LS3">
      <text:list-level-style-bullet text:bullet-char="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Arial" style:font-name-asian="Calibri" style:font-name-complex="Arial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/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yle-name="List8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8Level1" style:num-suffix=")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8Level3" style:num-suffix=")" style:num-prefix="(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8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8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8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 style:parent-style-name="LS6">
      <style:text-properties fo:font-weight="normal" style:font-weight-asian="normal" style:font-weight-complex="bold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a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number style:num-format="i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 style:parent-style-name="LS29">
      <style:text-properties style:font-name="Symbol"/>
    </style:style>
    <style:style style:name="List12Level1" style:family="text" style:parent-style-name="LS29">
      <style:text-properties style:font-name="Courier New" style:font-name-complex="Courier New"/>
    </style:style>
    <style:style style:name="List12Level2" style:family="text" style:parent-style-name="LS29">
      <style:text-properties style:font-name="Wingdings"/>
    </style:style>
    <style:style style:name="List12Level3" style:family="text" style:parent-style-name="LS29">
      <style:text-properties style:font-name="Symbol"/>
    </style:style>
    <style:style style:name="List12Level4" style:family="text" style:parent-style-name="LS29">
      <style:text-properties style:font-name="Courier New" style:font-name-complex="Courier New"/>
    </style:style>
    <style:style style:name="List12Level5" style:family="text" style:parent-style-name="LS29">
      <style:text-properties style:font-name="Wingdings"/>
    </style:style>
    <style:style style:name="List12Level6" style:family="text" style:parent-style-name="LS29">
      <style:text-properties style:font-name="Symbol"/>
    </style:style>
    <style:style style:name="List12Level7" style:family="text" style:parent-style-name="LS29">
      <style:text-properties style:font-name="Courier New" style:font-name-complex="Courier New"/>
    </style:style>
    <style:style style:name="List12Level8" style:family="text" style:parent-style-name="LS29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3Level0" style:family="text" style:parent-style-name="LS31">
      <style:text-properties style:font-name="Symbol"/>
    </style:style>
    <style:style style:name="List13Level1" style:family="text" style:parent-style-name="LS31">
      <style:text-properties style:font-name="Courier New" style:font-name-complex="Courier New"/>
    </style:style>
    <style:style style:name="List13Level2" style:family="text" style:parent-style-name="LS31">
      <style:text-properties style:font-name="Wingdings"/>
    </style:style>
    <style:style style:name="List13Level3" style:family="text" style:parent-style-name="LS31">
      <style:text-properties style:font-name="Symbol"/>
    </style:style>
    <style:style style:name="List13Level4" style:family="text" style:parent-style-name="LS31">
      <style:text-properties style:font-name="Courier New" style:font-name-complex="Courier New"/>
    </style:style>
    <style:style style:name="List13Level5" style:family="text" style:parent-style-name="LS31">
      <style:text-properties style:font-name="Wingdings"/>
    </style:style>
    <style:style style:name="List13Level6" style:family="text" style:parent-style-name="LS31">
      <style:text-properties style:font-name="Symbol"/>
    </style:style>
    <style:style style:name="List13Level7" style:family="text" style:parent-style-name="LS31">
      <style:text-properties style:font-name="Courier New" style:font-name-complex="Courier New"/>
    </style:style>
    <style:style style:name="List13Level8" style:family="text" style:parent-style-name="LS31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 style:parent-style-name="LS32">
      <style:text-properties style:font-name="Symbol"/>
    </style:style>
    <style:style style:name="List14Level1" style:family="text" style:parent-style-name="LS32">
      <style:text-properties style:font-name="Courier New" style:font-name-complex="Courier New"/>
    </style:style>
    <style:style style:name="List14Level2" style:family="text" style:parent-style-name="LS32">
      <style:text-properties style:font-name="Wingdings"/>
    </style:style>
    <style:style style:name="List14Level3" style:family="text" style:parent-style-name="LS32">
      <style:text-properties style:font-name="Symbol"/>
    </style:style>
    <style:style style:name="List14Level4" style:family="text" style:parent-style-name="LS32">
      <style:text-properties style:font-name="Courier New" style:font-name-complex="Courier New"/>
    </style:style>
    <style:style style:name="List14Level5" style:family="text" style:parent-style-name="LS32">
      <style:text-properties style:font-name="Wingdings"/>
    </style:style>
    <style:style style:name="List14Level6" style:family="text" style:parent-style-name="LS32">
      <style:text-properties style:font-name="Symbol"/>
    </style:style>
    <style:style style:name="List14Level7" style:family="text" style:parent-style-name="LS32">
      <style:text-properties style:font-name="Courier New" style:font-name-complex="Courier New"/>
    </style:style>
    <style:style style:name="List14Level8" style:family="text" style:parent-style-name="LS32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Arial" style:font-name-asian="Times New Roman" style:font-name-complex="Aria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-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fo:color="#000000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bullet text:bullet-char="o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number style:num-format="i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number style:num-format="i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number style:num-format="i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number style:num-format="i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-asian="MS Mincho" fo:font-weight="normal" style:font-weight-asian="normal" style:font-weight-complex="bold"/>
    </style:style>
    <text:list-style style:name="LS26">
      <text:list-level-style-number style:num-format="1" text:style-name="List26Level0" style:num-suffix="." text:level="1">
        <style:list-level-properties text:space-before="16.503cm" text:min-label-width="0.635cm" fo:text-align="start" text:list-level-position-and-space-mode="label-alignment">
          <style:list-level-label-alignment text:label-followed-by="listtab" fo:margin-left="17.138cm" fo:text-indent="-0.635cm"/>
        </style:list-level-properties>
        <style:text-properties style:font-name-asian="MS Mincho" fo:font-weight="normal" style:font-weight-asian="normal" style:font-weight-complex="bold"/>
      </text:list-level-style-number>
      <text:list-level-style-number style:num-format="i" text:style-name="List26Level1" style:num-suffix="." text:level="2">
        <style:list-level-properties text:min-label-width="-1.596cm" text:min-label-distance="0.635cm" fo:text-align="end" text:list-level-position-and-space-mode="label-alignment">
          <style:list-level-label-alignment text:label-followed-by="listtab" fo:margin-left="-1.596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-0.326cm" text:min-label-distance="0.318cm" fo:text-align="end" text:list-level-position-and-space-mode="label-alignment">
          <style:list-level-label-alignment text:label-followed-by="listtab" fo:margin-left="-0.326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0.309cm" text:min-label-width="0.635cm" fo:text-align="start" text:list-level-position-and-space-mode="label-alignment">
          <style:list-level-label-alignment text:label-followed-by="listtab" fo:margin-left="0.944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3.484cm" text:min-label-distance="0.318cm" fo:text-align="end" text:list-level-position-and-space-mode="label-alignment">
          <style:list-level-label-alignment text:label-followed-by="listtab" fo:margin-left="3.484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4.119cm" text:min-label-width="0.635cm" fo:text-align="start" text:list-level-position-and-space-mode="label-alignment">
          <style:list-level-label-alignment text:label-followed-by="listtab" fo:margin-left="4.754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5.389cm" text:min-label-width="0.635cm" fo:text-align="start" text:list-level-position-and-space-mode="label-alignment">
          <style:list-level-label-alignment text:label-followed-by="listtab" fo:margin-left="6.024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7.294cm" text:min-label-distance="0.318cm" fo:text-align="end" text:list-level-position-and-space-mode="label-alignment">
          <style:list-level-label-alignment text:label-followed-by="listtab" fo:margin-left="7.294cm" fo:text-indent="-0.318cm"/>
        </style:list-level-properties>
      </text:list-level-style-number>
    </text:list-style>
    <text:list-style style:name="LS27">
      <text:list-level-style-number style:num-format="i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8">
      <text:list-level-style-number style:num-format="i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fo:font-weight="normal" style:font-weight-asian="normal" style:font-weight-complex="bold"/>
    </style:style>
    <text:list-style style:name="LS29">
      <text:list-level-style-number style:num-format="i" text:style-name="List29Level0" style:num-suffix="." text:level="1">
        <style:list-level-properties text:min-label-width="9.387cm" text:min-label-distance="0.635cm" fo:text-align="end" text:list-level-position-and-space-mode="label-alignment">
          <style:list-level-label-alignment text:label-followed-by="listtab" fo:margin-left="9.387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i" text:style-name="List29Level1" style:num-suffix="." text:level="2">
        <style:list-level-properties text:min-label-width="-1.596cm" text:min-label-distance="0.635cm" fo:text-align="end" text:list-level-position-and-space-mode="label-alignment">
          <style:list-level-label-alignment text:label-followed-by="listtab" fo:margin-left="-1.596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-0.326cm" text:min-label-distance="0.318cm" fo:text-align="end" text:list-level-position-and-space-mode="label-alignment">
          <style:list-level-label-alignment text:label-followed-by="listtab" fo:margin-left="-0.326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0.309cm" text:min-label-width="0.635cm" fo:text-align="start" text:list-level-position-and-space-mode="label-alignment">
          <style:list-level-label-alignment text:label-followed-by="listtab" fo:margin-left="0.944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3.484cm" text:min-label-distance="0.318cm" fo:text-align="end" text:list-level-position-and-space-mode="label-alignment">
          <style:list-level-label-alignment text:label-followed-by="listtab" fo:margin-left="3.484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4.119cm" text:min-label-width="0.635cm" fo:text-align="start" text:list-level-position-and-space-mode="label-alignment">
          <style:list-level-label-alignment text:label-followed-by="listtab" fo:margin-left="4.754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5.389cm" text:min-label-width="0.635cm" fo:text-align="start" text:list-level-position-and-space-mode="label-alignment">
          <style:list-level-label-alignment text:label-followed-by="listtab" fo:margin-left="6.024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7.294cm" text:min-label-distance="0.318cm" fo:text-align="end" text:list-level-position-and-space-mode="label-alignment">
          <style:list-level-label-alignment text:label-followed-by="listtab" fo:margin-left="7.294cm" fo:text-indent="-0.318cm"/>
        </style:list-level-properties>
      </text:list-level-style-number>
    </text:list-style>
    <text:list-style style:name="LS30">
      <text:list-level-style-number style:num-format="i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1">
      <text:list-level-style-number style:num-format="i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2">
      <text:list-level-style-number style:num-format="i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3">
      <text:list-level-style-number style:num-format="i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4">
      <text:list-level-style-number style:num-format="i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i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6Level0" style:family="text">
      <style:text-properties style:font-name="Wingdings" style:font-name-asian="Times New Roman" style:font-name-complex="Segoe UI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" text:style-name="List36Level0" text:level="1">
        <style:list-level-properties text:space-before="1.265cm" text:min-label-width="0.635cm" fo:text-align="start" text:list-level-position-and-space-mode="label-alignment">
          <style:list-level-label-alignment text:label-followed-by="listtab" fo:margin-left="1.9cm" fo:text-indent="-0.635cm"/>
        </style:list-level-properties>
        <style:text-properties style:font-name="Wingdings" style:font-name-asian="Times New Roman" style:font-name-complex="Segoe UI"/>
      </text:list-level-style-bullet>
      <text:list-level-style-bullet text:bullet-char="o" text:style-name="List36Level1" text:level="2">
        <style:list-level-properties text:space-before="2.535cm" text:min-label-width="0.635cm" fo:text-align="start" text:list-level-position-and-space-mode="label-alignment">
          <style:list-level-label-alignment text:label-followed-by="listtab" fo:margin-left="3.17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805cm" text:min-label-width="0.635cm" fo:text-align="start" text:list-level-position-and-space-mode="label-alignment">
          <style:list-level-label-alignment text:label-followed-by="listtab" fo:margin-left="4.44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5.075cm" text:min-label-width="0.635cm" fo:text-align="start" text:list-level-position-and-space-mode="label-alignment">
          <style:list-level-label-alignment text:label-followed-by="listtab" fo:margin-left="5.71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6.345cm" text:min-label-width="0.635cm" fo:text-align="start" text:list-level-position-and-space-mode="label-alignment">
          <style:list-level-label-alignment text:label-followed-by="listtab" fo:margin-left="6.9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7.615cm" text:min-label-width="0.635cm" fo:text-align="start" text:list-level-position-and-space-mode="label-alignment">
          <style:list-level-label-alignment text:label-followed-by="listtab" fo:margin-left="8.25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885cm" text:min-label-width="0.635cm" fo:text-align="start" text:list-level-position-and-space-mode="label-alignment">
          <style:list-level-label-alignment text:label-followed-by="listtab" fo:margin-left="9.52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10.155cm" text:min-label-width="0.635cm" fo:text-align="start" text:list-level-position-and-space-mode="label-alignment">
          <style:list-level-label-alignment text:label-followed-by="listtab" fo:margin-left="10.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1.425cm" text:min-label-width="0.635cm" fo:text-align="start" text:list-level-position-and-space-mode="label-alignment">
          <style:list-level-label-alignment text:label-followed-by="listtab" fo:margin-left="12.06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Business Case Addendum for SHAPP</dc:title>
    <meta:initial-creator>Shauna Corr</meta:initial-creator>
    <meta:creation-date>2026-08-04T10:17:00</meta:creation-date>
    <dc:creator>John Wooldridge</dc:creator>
    <dc:date>2026-08-04T10:17:00</dc:date>
    <meta:print-date>2025-12-25T14:47:00</meta:print-date>
    <meta:template xlink:href="Addendum to Business Case form" xlink:type="simple"/>
    <meta:editing-cycles>2</meta:editing-cycles>
    <meta:document-statistic meta:page-count="14" meta:paragraph-count="75" meta:row-count="269" meta:word-count="5666" meta:character-count="37892" meta:non-whitespace-character-count="32301"/>
    <meta:user-defined meta:name="Business Document Type">Addendum to the Business Case</meta:user-defined>
    <meta:user-defined meta:name="ContentTypeId">0x010100A9E804AD2130B047BEB1B1355903FA590200761DB8068A02A545AF14240CC7E33691</meta:user-defined>
    <meta:user-defined meta:name="docLang">en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