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Calibri" svg:font-family="Calibri" style:font-pitch="variable" style:font-family-generic="swiss"/>
    <style:font-face style:name="Calibri Light" svg:font-family="Calibri Light" style:font-pitch="variable" style:font-family-generic="swiss"/>
    <style:font-face style:name="Yu Gothic Light" svg:font-family="Yu Gothic Light" style:font-pitch="variable" style:font-family-generic="swiss"/>
    <style:font-face style:name="Segoe UI" svg:font-family="Segoe UI" style:font-pitch="variable" style:font-family-generic="swiss"/>
    <style:font-face style:name="游明朝" svg:font-family="游明朝"/>
  </office:font-face-decls>
  <office:automatic-styles>
    <style:style style:name="P1" style:family="paragraph" style:parent-style-name="Heading_20_2" style:master-page-name="Standard">
      <style:paragraph-properties fo:text-align="justify"/>
    </style:style>
    <style:style style:name="T1_1" style:family="text">
      <style:text-properties fo:font-style="normal" style:font-style-asian="normal" fo:font-size="11pt" style:font-size-asian="11pt" style:font-name-complex="Arial" style:font-size-complex="11pt"/>
    </style:style>
    <style:style style:name="P2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/>
    </style:style>
    <style:style style:name="Table1" style:family="table">
      <style:table-properties table:align="left" style:width="17.244cm" fo:margin-left="0cm"/>
    </style:style>
    <style:style style:name="Column1" style:family="table-column">
      <style:table-column-properties style:column-width="6.992cm"/>
    </style:style>
    <style:style style:name="Column2" style:family="table-column">
      <style:table-column-properties style:column-width="4.251cm"/>
    </style:style>
    <style:style style:name="Column3" style:family="table-column">
      <style:table-column-properties style:column-width="6.001cm"/>
    </style:style>
    <style:style style:name="Row1" style:family="table-row">
      <style:table-row-properties style:min-row-height="0.718cm"/>
    </style:style>
    <style:style style:name="Cell1" style:family="table-cell">
      <style:table-cell-properties style:vertical-align="top" fo:border-top="#000000 0.018cm solid" fo:border-bottom="#000000 0.009cm dotte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justify" fo:line-height="100%" fo:margin-bottom="0cm"/>
    </style:style>
    <style:style style:name="T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3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2" style:family="table-row">
      <style:table-row-properties style:min-row-height="0.728cm"/>
    </style:style>
    <style:style style:name="Cell2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4" style:family="paragraph" style:parent-style-name="Normal">
      <style:paragraph-properties fo:text-align="justify" fo:line-height="100%" fo:margin-bottom="0cm"/>
    </style:style>
    <style:style style:name="T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3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5" style:family="paragraph" style:parent-style-name="Normal">
      <style:paragraph-properties fo:text-align="justify" fo:line-height="100%" fo:margin-bottom="0cm"/>
    </style:style>
    <style:style style:name="T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3" style:family="table-row">
      <style:table-row-properties style:min-row-height="0.529cm"/>
    </style:style>
    <style:style style:name="Cell4" style:family="table-cell">
      <style:table-cell-properties style:vertical-align="top" fo:border-top="#000000 0.009cm dotted" fo:border-bottom="#000000 0.018cm solid" fo:padding-left="0.19cm" fo:border-left="#000000 0.018cm solid" fo:padding-right="0.19cm" fo:border-right="#000000 0.009cm dotted" fo:wrap-option="wrap"/>
    </style:style>
    <style:style style:name="P6" style:family="paragraph" style:parent-style-name="Normal">
      <style:paragraph-properties fo:text-align="justify" fo:line-height="100%" fo:margin-bottom="0cm"/>
    </style:style>
    <style:style style:name="T6_1" style:family="text">
      <style:text-properties style:font-name="Arial" fo:font-size="11pt" style:font-name-asian="Times New Roman" style:font-size-asian="11pt" style:font-name-complex="Arial" style:font-size-complex="11pt" fo:language="fr" fo:language-asian="en" fo:language-complex="ar" fo:country="FR" fo:country-asian="GB" fo:country-complex="SA" fo:font-weight="bold" style:font-weight-asian="bold"/>
    </style:style>
    <style:style style:name="Cell5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09cm dotted" fo:wrap-option="wrap"/>
    </style:style>
    <style:style style:name="P7" style:family="paragraph" style:parent-style-name="Normal">
      <style:paragraph-properties fo:text-align="justify" fo:line-height="100%" fo:margin-bottom="0cm"/>
    </style:style>
    <style:style style:name="T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7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6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18cm solid" fo:wrap-option="wrap"/>
    </style:style>
    <style:style style:name="P8" style:family="paragraph" style:parent-style-name="Normal">
      <style:paragraph-properties fo:text-align="justify" fo:line-height="100%" fo:margin-bottom="0cm"/>
    </style:style>
    <style:style style:name="T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8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9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/>
    </style:style>
    <style:style style:name="P10" style:family="paragraph" style:parent-style-name="Normal">
      <style:paragraph-properties fo:text-align="justify"/>
    </style:style>
    <style:style style:name="T10_1" style:family="text">
      <style:text-properties fo:font-size="11pt" style:font-size-asian="11pt" style:font-name-complex="Arial" style:font-size-complex="11pt" fo:font-weight="bold" style:font-weight-asian="bold"/>
    </style:style>
    <style:style style:name="Table2" style:family="table">
      <style:table-properties table:align="left" style:width="17.854cm" fo:margin-left="0cm"/>
    </style:style>
    <style:style style:name="Column4" style:family="table-column">
      <style:table-column-properties style:column-width="4.242cm"/>
    </style:style>
    <style:style style:name="Column5" style:family="table-column">
      <style:table-column-properties style:column-width="1.416cm"/>
    </style:style>
    <style:style style:name="Column6" style:family="table-column">
      <style:table-column-properties style:column-width="1.494cm"/>
    </style:style>
    <style:style style:name="Column7" style:family="table-column">
      <style:table-column-properties style:column-width="1.496cm"/>
    </style:style>
    <style:style style:name="Column8" style:family="table-column">
      <style:table-column-properties style:column-width="1.496cm"/>
    </style:style>
    <style:style style:name="Column9" style:family="table-column">
      <style:table-column-properties style:column-width="2.106cm"/>
    </style:style>
    <style:style style:name="Column10" style:family="table-column">
      <style:table-column-properties style:column-width="2.106cm"/>
    </style:style>
    <style:style style:name="Column11" style:family="table-column">
      <style:table-column-properties style:column-width="1.496cm"/>
    </style:style>
    <style:style style:name="Column12" style:family="table-column">
      <style:table-column-properties style:column-width="2.002cm"/>
    </style:style>
    <style:style style:name="Row4" style:family="table-row"/>
    <style:style style:name="Cell7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 fo:line-height="100%" fo:margin-bottom="0cm"/>
    </style:style>
    <style:style style:name="T1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line-height="100%" fo:margin-bottom="0cm"/>
    </style:style>
    <style:style style:name="T1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line-height="100%" fo:margin-bottom="0cm"/>
    </style:style>
    <style:style style:name="T1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 fo:line-height="100%" fo:margin-bottom="0cm"/>
    </style:style>
    <style:style style:name="T1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line-height="100%" fo:margin-bottom="0cm"/>
    </style:style>
    <style:style style:name="T1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line-height="100%" fo:margin-bottom="0cm"/>
    </style:style>
    <style:style style:name="T1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line-height="100%" fo:margin-bottom="0cm"/>
    </style:style>
    <style:style style:name="T1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5" style:family="table-row"/>
    <style:style style:name="Cell16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 fo:line-height="100%" fo:margin-bottom="0cm"/>
    </style:style>
    <style:style style:name="T2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line-height="100%" fo:margin-bottom="0cm"/>
    </style:style>
    <style:style style:name="T2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fo:line-height="100%" fo:margin-bottom="0cm"/>
    </style:style>
    <style:style style:name="T2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 fo:line-height="100%" fo:margin-bottom="0cm"/>
    </style:style>
    <style:style style:name="T2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fo:line-height="100%" fo:margin-bottom="0cm"/>
    </style:style>
    <style:style style:name="T2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line-height="100%" fo:margin-bottom="0cm"/>
    </style:style>
    <style:style style:name="T2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line-height="100%" fo:margin-bottom="0cm"/>
    </style:style>
    <style:style style:name="T2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6" style:family="table-row">
      <style:table-row-properties style:min-row-height="0.545cm"/>
    </style:style>
    <style:style style:name="Cell25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 fo:line-height="100%" fo:margin-bottom="0cm"/>
    </style:style>
    <style:style style:name="T2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 fo:line-height="100%" fo:margin-bottom="0cm"/>
    </style:style>
    <style:style style:name="T3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 fo:line-height="100%" fo:margin-bottom="0cm"/>
    </style:style>
    <style:style style:name="T3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 fo:line-height="100%" fo:margin-bottom="0cm"/>
    </style:style>
    <style:style style:name="T3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 fo:line-height="100%" fo:margin-bottom="0cm"/>
    </style:style>
    <style:style style:name="T3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 fo:line-height="100%" fo:margin-bottom="0cm"/>
    </style:style>
    <style:style style:name="T3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 fo:line-height="100%" fo:margin-bottom="0cm"/>
    </style:style>
    <style:style style:name="T3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justify"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P38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/>
    </style:style>
    <style:style style:name="Table3" style:family="table">
      <style:table-properties table:align="left" style:width="17.253cm" fo:margin-left="-0.009cm"/>
    </style:style>
    <style:style style:name="Column13" style:family="table-column">
      <style:table-column-properties style:column-width="7.001cm"/>
    </style:style>
    <style:style style:name="Column14" style:family="table-column">
      <style:table-column-properties style:column-width="10.252cm"/>
    </style:style>
    <style:style style:name="Row7" style:family="table-row">
      <style:table-row-properties style:min-row-height="0.626cm"/>
    </style:style>
    <style:style style:name="Cell34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 fo:line-height="100%" fo:margin-bottom="0cm"/>
    </style:style>
    <style:style style:name="T3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justify" fo:line-height="100%" fo:margin-bottom="0cm"/>
    </style:style>
    <style:style style:name="T40_1" style:family="text"/>
    <style:style style:name="T40_2" style:family="text">
      <style:text-properties fo:color="#0000ff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style:text-underline-style="solid" style:text-underline-color="font-color"/>
    </style:style>
    <style:style style:name="Row8" style:family="table-row">
      <style:table-row-properties style:min-row-height="0.711cm"/>
    </style:style>
    <style:style style:name="Cell36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 fo:line-height="100%" fo:margin-bottom="0cm"/>
    </style:style>
    <style:style style:name="T4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 fo:line-height="100%" fo:margin-bottom="0cm"/>
    </style:style>
    <style:style style:name="T42_1" style:family="text"/>
    <style:style style:name="T42_2" style:family="text">
      <style:text-properties fo:color="#0000ff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style:text-underline-style="solid" style:text-underline-color="font-color"/>
    </style:style>
    <style:style style:name="P43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/>
    </style:style>
    <style:style style:name="P44" style:family="paragraph" style:parent-style-name="Normal">
      <style:paragraph-properties fo:text-align="justify" fo:line-height="108%" fo:margin-bottom="0.282cm"/>
      <style:text-properties fo:font-size="11pt" style:font-size-asian="11pt" style:font-name-complex="Arial" style:font-size-complex="11pt"/>
    </style:style>
    <style:style style:name="Table4" style:family="table">
      <style:table-properties table:align="left" style:width="17.244cm" fo:margin-left="0cm"/>
    </style:style>
    <style:style style:name="Column15" style:family="table-column">
      <style:table-column-properties style:column-width="4.242cm"/>
    </style:style>
    <style:style style:name="Column16" style:family="table-column">
      <style:table-column-properties style:column-width="13.002cm"/>
    </style:style>
    <style:style style:name="Row9" style:family="table-row"/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justify" fo:line-height="100%" fo:margin-bottom="0cm"/>
    </style:style>
    <style:style style:name="T4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justify" fo:line-height="100%" fo:margin-bottom="0cm"/>
    </style:style>
    <style:style style:name="T4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10" style:family="table-row"/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justify" fo:line-height="100%" fo:margin-bottom="0cm"/>
    </style:style>
    <style:style style:name="T4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US" fo:country-asian="GB" fo:country-complex="SA"/>
    </style:style>
    <style:style style:name="T47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justify" fo:line-height="100%" fo:margin-bottom="0cm"/>
    </style:style>
    <style:style style:name="T4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US" fo:country-asian="GB" fo:country-complex="SA"/>
    </style:style>
    <style:style style:name="T48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US" fo:country-asian="GB" fo:country-complex="SA"/>
    </style:style>
    <style:style style:name="T48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1" style:family="table-row"/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justify" fo:line-height="100%" fo:margin-bottom="0cm"/>
    </style:style>
    <style:style style:name="T4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US" fo:country-asian="GB" fo:country-complex="SA"/>
    </style:style>
    <style:style style:name="T49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justify" fo:line-height="100%" fo:margin-bottom="0cm"/>
    </style:style>
    <style:style style:name="T5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US" fo:country-asian="GB" fo:country-complex="SA"/>
    </style:style>
    <style:style style:name="T50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2" style:family="table-row"/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justify" fo:line-height="100%" fo:margin-bottom="0cm"/>
    </style:style>
    <style:style style:name="T5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US" fo:country-asian="GB" fo:country-complex="SA"/>
    </style:style>
    <style:style style:name="T51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justify" fo:line-height="100%" fo:margin-bottom="0cm"/>
    </style:style>
    <style:style style:name="T5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US" fo:country-asian="GB" fo:country-complex="SA"/>
    </style:style>
    <style:style style:name="T52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3" style:family="table-row"/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justify" fo:line-height="100%" fo:margin-bottom="0cm"/>
    </style:style>
    <style:style style:name="T5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justify" fo:line-height="100%" fo:margin-bottom="0cm"/>
    </style:style>
    <style:style style:name="T5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US" fo:country-asian="GB" fo:country-complex="SA"/>
    </style:style>
    <style:style style:name="T54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4" style:family="table-row"/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justify" fo:line-height="100%" fo:margin-bottom="0cm"/>
    </style:style>
    <style:style style:name="T5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justify" fo:line-height="100%" fo:margin-bottom="0cm"/>
    </style:style>
    <style:style style:name="T5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US" fo:country-asian="GB" fo:country-complex="SA"/>
    </style:style>
    <style:style style:name="T56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5" style:family="table-row"/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justify" fo:line-height="100%" fo:margin-bottom="0cm"/>
    </style:style>
    <style:style style:name="T5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justify" fo:line-height="100%" fo:margin-bottom="0cm"/>
    </style:style>
    <style:style style:name="T5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US" fo:country-asian="GB" fo:country-complex="SA"/>
    </style:style>
    <style:style style:name="T58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6" style:family="table-row"/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justify" fo:line-height="100%" fo:margin-bottom="0cm"/>
    </style:style>
    <style:style style:name="T5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justify" fo:line-height="100%" fo:margin-bottom="0cm"/>
    </style:style>
    <style:style style:name="T6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US" fo:country-asian="GB" fo:country-complex="SA"/>
    </style:style>
    <style:style style:name="T60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7" style:family="table-row"/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justify" fo:line-height="100%" fo:margin-bottom="0cm"/>
    </style:style>
    <style:style style:name="T6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justify" fo:line-height="100%" fo:margin-bottom="0cm"/>
    </style:style>
    <style:style style:name="T6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US" fo:country-asian="GB" fo:country-complex="SA"/>
    </style:style>
    <style:style style:name="T62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8" style:family="table-row"/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justify" fo:line-height="100%" fo:margin-bottom="0cm"/>
    </style:style>
    <style:style style:name="T6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justify" fo:line-height="100%" fo:margin-bottom="0cm"/>
    </style:style>
    <style:style style:name="T6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US" fo:country-asian="GB" fo:country-complex="SA"/>
    </style:style>
    <style:style style:name="T64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US" fo:country-asian="GB" fo:country-complex="SA"/>
    </style:style>
    <style:style style:name="T64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US" fo:country-asian="GB" fo:country-complex="SA"/>
    </style:style>
    <style:style style:name="T64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9" style:family="table-row"/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justify" fo:line-height="100%" fo:margin-bottom="0cm"/>
    </style:style>
    <style:style style:name="T6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justify" fo:line-height="100%" fo:margin-bottom="0cm"/>
    </style:style>
    <style:style style:name="T6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US" fo:country-asian="GB" fo:country-complex="SA"/>
    </style:style>
    <style:style style:name="T66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20" style:family="table-row"/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justify" fo:line-height="100%" fo:margin-bottom="0cm"/>
    </style:style>
    <style:style style:name="T6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justify" fo:line-height="100%" fo:margin-bottom="0cm"/>
    </style:style>
    <style:style style:name="T6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US" fo:country-asian="GB" fo:country-complex="SA"/>
    </style:style>
    <style:style style:name="T68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21" style:family="table-row"/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justify" fo:line-height="100%" fo:margin-bottom="0cm"/>
    </style:style>
    <style:style style:name="T6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justify" fo:line-height="100%" fo:margin-bottom="0cm"/>
    </style:style>
    <style:style style:name="T7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US" fo:country-asian="GB" fo:country-complex="SA"/>
    </style:style>
    <style:style style:name="T70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22" style:family="table-row"/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justify" fo:line-height="100%" fo:margin-bottom="0cm"/>
    </style:style>
    <style:style style:name="T7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justify" fo:line-height="100%" fo:margin-bottom="0cm"/>
    </style:style>
    <style:style style:name="T7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US" fo:country-asian="GB" fo:country-complex="SA"/>
    </style:style>
    <style:style style:name="T72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23" style:family="table-row"/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justify" fo:line-height="100%" fo:margin-bottom="0cm"/>
    </style:style>
    <style:style style:name="T7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justify" fo:line-height="100%" fo:margin-bottom="0cm"/>
    </style:style>
    <style:style style:name="T7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US" fo:country-asian="GB" fo:country-complex="SA"/>
    </style:style>
    <style:style style:name="T74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24" style:family="table-row"/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justify" fo:line-height="100%" fo:margin-bottom="0cm"/>
    </style:style>
    <style:style style:name="T7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justify" fo:line-height="100%" fo:margin-bottom="0cm"/>
    </style:style>
    <style:style style:name="T7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US" fo:country-asian="GB" fo:country-complex="SA"/>
    </style:style>
    <style:style style:name="T76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25" style:family="table-row"/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justify" fo:line-height="100%" fo:margin-bottom="0cm"/>
    </style:style>
    <style:style style:name="T7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justify" fo:line-height="100%" fo:margin-bottom="0cm"/>
    </style:style>
    <style:style style:name="T7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US" fo:country-asian="GB" fo:country-complex="SA"/>
    </style:style>
    <style:style style:name="T78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26" style:family="table-row"/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justify" fo:line-height="100%" fo:margin-bottom="0cm"/>
    </style:style>
    <style:style style:name="T7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justify" fo:line-height="100%" fo:margin-bottom="0cm"/>
    </style:style>
    <style:style style:name="T8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US" fo:country-asian="GB" fo:country-complex="SA"/>
    </style:style>
    <style:style style:name="T80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27" style:family="table-row"/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justify" fo:line-height="100%" fo:margin-bottom="0cm"/>
    </style:style>
    <style:style style:name="T8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justify" fo:line-height="100%" fo:margin-bottom="0cm"/>
    </style:style>
    <style:style style:name="T8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US" fo:country-asian="GB" fo:country-complex="SA"/>
    </style:style>
    <style:style style:name="T82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28" style:family="table-row"/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justify" fo:line-height="100%" fo:margin-bottom="0cm"/>
    </style:style>
    <style:style style:name="T8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justify" fo:line-height="100%" fo:margin-bottom="0cm"/>
    </style:style>
    <style:style style:name="T8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US" fo:country-asian="GB" fo:country-complex="SA"/>
    </style:style>
    <style:style style:name="T84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29" style:family="table-row"/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justify" fo:line-height="100%" fo:margin-bottom="0cm"/>
    </style:style>
    <style:style style:name="T8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justify" fo:line-height="100%" fo:margin-bottom="0cm"/>
    </style:style>
    <style:style style:name="T8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US" fo:country-asian="GB" fo:country-complex="SA"/>
    </style:style>
    <style:style style:name="T86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30" style:family="table-row"/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justify" fo:line-height="100%" fo:margin-bottom="0cm"/>
    </style:style>
    <style:style style:name="T8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justify" fo:line-height="100%" fo:margin-bottom="0cm"/>
    </style:style>
    <style:style style:name="T8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US" fo:country-asian="GB" fo:country-complex="SA"/>
    </style:style>
    <style:style style:name="T88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31" style:family="table-row"/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justify" fo:line-height="100%" fo:margin-bottom="0cm"/>
    </style:style>
    <style:style style:name="T8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justify" fo:line-height="100%" fo:margin-bottom="0cm"/>
    </style:style>
    <style:style style:name="T9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US" fo:country-asian="GB" fo:country-complex="SA"/>
    </style:style>
    <style:style style:name="T90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32" style:family="table-row"/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justify" fo:line-height="100%" fo:margin-bottom="0cm"/>
    </style:style>
    <style:style style:name="T9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justify" fo:line-height="100%" fo:margin-bottom="0cm"/>
    </style:style>
    <style:style style:name="T9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US" fo:country-asian="GB" fo:country-complex="SA"/>
    </style:style>
    <style:style style:name="T92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33" style:family="table-row"/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justify" fo:line-height="100%" fo:margin-bottom="0cm"/>
    </style:style>
    <style:style style:name="T9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justify" fo:line-height="100%" fo:margin-bottom="0cm"/>
    </style:style>
    <style:style style:name="T9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US" fo:country-asian="GB" fo:country-complex="SA"/>
    </style:style>
    <style:style style:name="T94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34" style:family="table-row"/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justify" fo:line-height="100%" fo:margin-bottom="0cm"/>
    </style:style>
    <style:style style:name="T9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justify" fo:line-height="100%" fo:margin-bottom="0cm"/>
    </style:style>
    <style:style style:name="T9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US" fo:country-asian="GB" fo:country-complex="SA"/>
    </style:style>
    <style:style style:name="T96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35" style:family="table-row"/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justify" fo:line-height="100%" fo:margin-bottom="0cm"/>
    </style:style>
    <style:style style:name="T9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justify" fo:line-height="100%" fo:margin-bottom="0cm"/>
    </style:style>
    <style:style style:name="T9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US" fo:country-asian="GB" fo:country-complex="SA"/>
    </style:style>
    <style:style style:name="T98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36" style:family="table-row"/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text-align="justify" fo:line-height="100%" fo:margin-bottom="0cm"/>
    </style:style>
    <style:style style:name="T9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align="justify" fo:line-height="100%" fo:margin-bottom="0cm"/>
    </style:style>
    <style:style style:name="T10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US" fo:country-asian="GB" fo:country-complex="SA"/>
    </style:style>
    <style:style style:name="T100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37" style:family="table-row"/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justify" fo:line-height="100%" fo:margin-bottom="0cm"/>
    </style:style>
    <style:style style:name="T10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align="justify" fo:line-height="100%" fo:margin-bottom="0cm"/>
    </style:style>
    <style:style style:name="T10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US" fo:country-asian="GB" fo:country-complex="SA"/>
    </style:style>
    <style:style style:name="T102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38" style:family="table-row"/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align="justify" fo:line-height="100%" fo:margin-bottom="0cm"/>
    </style:style>
    <style:style style:name="T10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text-align="justify" fo:line-height="100%" fo:margin-bottom="0cm"/>
    </style:style>
    <style:style style:name="T10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US" fo:country-asian="GB" fo:country-complex="SA"/>
    </style:style>
    <style:style style:name="T104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39" style:family="table-row"/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align="justify" fo:line-height="100%" fo:margin-bottom="0cm"/>
    </style:style>
    <style:style style:name="T10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align="justify" fo:line-height="100%" fo:margin-bottom="0cm"/>
    </style:style>
    <style:style style:name="T10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US" fo:country-asian="GB" fo:country-complex="SA"/>
    </style:style>
    <style:style style:name="T106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US" fo:country-asian="GB" fo:country-complex="SA"/>
    </style:style>
    <style:style style:name="T106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40" style:family="table-row"/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text-align="justify" fo:line-height="100%" fo:margin-bottom="0cm"/>
    </style:style>
    <style:style style:name="T10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text-align="justify" fo:line-height="100%" fo:margin-bottom="0cm"/>
    </style:style>
    <style:style style:name="T10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US" fo:country-asian="GB" fo:country-complex="SA"/>
    </style:style>
    <style:style style:name="T108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41" style:family="table-row"/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align="justify" fo:line-height="100%" fo:margin-bottom="0cm"/>
    </style:style>
    <style:style style:name="T10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text-align="justify" fo:line-height="100%" fo:margin-bottom="0cm"/>
    </style:style>
    <style:style style:name="T11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US" fo:country-asian="GB" fo:country-complex="SA"/>
    </style:style>
    <style:style style:name="Row42" style:family="table-row"/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text-align="justify" fo:line-height="100%" fo:margin-bottom="0cm"/>
    </style:style>
    <style:style style:name="T11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text-align="justify" fo:line-height="100%" fo:margin-bottom="0cm"/>
    </style:style>
    <style:style style:name="T11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US" fo:country-asian="GB" fo:country-complex="SA"/>
    </style:style>
    <style:style style:name="P113" style:family="paragraph" style:parent-style-name="Normal">
      <style:paragraph-properties fo:text-align="justify" fo:line-height="108%" fo:margin-bottom="0.282cm"/>
    </style:style>
    <style:style style:name="T113_1" style:family="text">
      <style:text-properties fo:font-size="11pt" style:font-size-asian="11pt" style:font-name-complex="Arial" style:font-size-complex="11pt"/>
    </style:style>
    <style:style style:name="T113_2" style:family="text">
      <style:text-properties fo:font-size="11pt" style:font-size-asian="11pt" style:font-name-complex="Arial" style:font-size-complex="11pt" fo:font-weight="bold" style:font-weight-asian="bold"/>
    </style:style>
    <style:style style:name="P114" style:family="paragraph" style:parent-style-name="List_20_Paragraph">
      <style:paragraph-properties fo:text-align="justify"/>
    </style:style>
    <style:style style:name="T114_1" style:family="text">
      <style:text-properties fo:font-size="11pt" style:font-size-asian="11pt" style:font-name-complex="Arial" style:font-size-complex="11pt"/>
    </style:style>
    <style:style style:name="T114_2" style:family="text">
      <style:text-properties fo:font-size="11pt" style:font-size-asian="11pt" style:font-name-complex="Arial" style:font-size-complex="11pt"/>
    </style:style>
    <style:style style:name="T114_3" style:family="text">
      <style:text-properties fo:font-size="11pt" style:font-size-asian="11pt" style:font-name-complex="Arial" style:font-size-complex="11pt"/>
    </style:style>
    <style:style style:name="T114_4" style:family="text">
      <style:text-properties fo:font-size="11pt" style:font-size-asian="11pt" style:font-name-complex="Arial" style:font-size-complex="11pt"/>
    </style:style>
    <style:style style:name="T114_5" style:family="text">
      <style:text-properties fo:font-size="11pt" style:font-size-asian="11pt" style:font-name-complex="Arial" style:font-size-complex="11pt"/>
    </style:style>
    <style:style style:name="T114_6" style:family="text">
      <style:text-properties fo:font-size="11pt" style:font-size-asian="11pt" style:font-name-complex="Arial" style:font-size-complex="11pt"/>
    </style:style>
    <style:style style:name="T114_7" style:family="text">
      <style:text-properties fo:font-size="11pt" style:font-size-asian="11pt" style:font-name-complex="Arial" style:font-size-complex="11pt"/>
    </style:style>
    <style:style style:name="T114_8" style:family="text">
      <style:text-properties fo:font-size="11pt" style:font-size-asian="11pt" style:font-name-complex="Arial" style:font-size-complex="11pt"/>
    </style:style>
    <style:style style:name="T114_9" style:family="text">
      <style:text-properties fo:font-size="11pt" style:font-size-asian="11pt" style:font-name-complex="Arial" style:font-size-complex="11pt"/>
    </style:style>
    <style:style style:name="T114_10" style:family="text">
      <style:text-properties fo:font-size="11pt" style:font-size-asian="11pt" style:font-name-complex="Arial" style:font-size-complex="11pt"/>
    </style:style>
    <style:style style:name="T114_11" style:family="text">
      <style:text-properties fo:font-size="11pt" style:font-size-asian="11pt" style:font-name-complex="Arial" style:font-size-complex="11pt"/>
    </style:style>
    <style:style style:name="T114_12" style:family="text">
      <style:text-properties fo:font-size="11pt" style:font-size-asian="11pt" style:font-name-complex="Arial" style:font-size-complex="11pt"/>
    </style:style>
    <style:style style:name="T114_13" style:family="text">
      <style:text-properties fo:font-size="11pt" style:font-size-asian="11pt" style:font-name-complex="Arial" style:font-size-complex="11pt"/>
    </style:style>
    <style:style style:name="T114_14" style:family="text">
      <style:text-properties fo:font-size="11pt" style:font-size-asian="11pt" style:font-name-complex="Arial" style:font-size-complex="11pt"/>
    </style:style>
    <style:style style:name="T114_15" style:family="text">
      <style:text-properties fo:font-size="11pt" style:font-size-asian="11pt" style:font-name-complex="Arial" style:font-size-complex="11pt"/>
    </style:style>
    <style:style style:name="T114_16" style:family="text">
      <style:text-properties fo:font-size="11pt" style:font-size-asian="11pt" style:font-name-complex="Arial" style:font-size-complex="11pt"/>
    </style:style>
    <style:style style:name="T114_17" style:family="text">
      <style:text-properties fo:font-size="11pt" style:font-size-asian="11pt" style:font-name-complex="Arial" style:font-size-complex="11pt"/>
    </style:style>
    <style:style style:name="T114_18" style:family="text">
      <style:text-properties fo:font-size="11pt" style:font-size-asian="11pt" style:font-name-complex="Arial" style:font-size-complex="11pt"/>
    </style:style>
    <style:style style:name="T114_19" style:family="text">
      <style:text-properties fo:font-size="11pt" style:font-size-asian="11pt" style:font-name-complex="Arial" style:font-size-complex="11pt"/>
    </style:style>
    <style:style style:name="T114_20" style:family="text">
      <style:text-properties fo:font-size="11pt" style:font-size-asian="11pt" style:font-name-complex="Arial" style:font-size-complex="11pt"/>
    </style:style>
    <style:style style:name="T114_21" style:family="text">
      <style:text-properties fo:font-size="11pt" style:font-size-asian="11pt" style:font-name-complex="Arial" style:font-size-complex="11pt"/>
    </style:style>
    <style:style style:name="T114_22" style:family="text">
      <style:text-properties fo:font-size="11pt" style:font-size-asian="11pt" style:font-name-complex="Arial" style:font-size-complex="11pt"/>
    </style:style>
    <style:style style:name="T114_23" style:family="text">
      <style:text-properties fo:font-size="11pt" style:font-size-asian="11pt" style:font-name-complex="Arial" style:font-size-complex="11pt"/>
    </style:style>
    <style:style style:name="T114_24" style:family="text">
      <style:text-properties fo:font-size="11pt" style:font-size-asian="11pt" style:font-name-complex="Arial" style:font-size-complex="11pt"/>
    </style:style>
    <style:style style:name="T114_25" style:family="text">
      <style:text-properties fo:font-size="11pt" style:font-size-asian="11pt" style:font-name-complex="Arial" style:font-size-complex="11pt"/>
    </style:style>
    <style:style style:name="T114_26" style:family="text">
      <style:text-properties fo:font-size="11pt" style:font-size-asian="11pt" style:font-name-complex="Arial" style:font-size-complex="11pt"/>
    </style:style>
    <style:style style:name="T114_27" style:family="text">
      <style:text-properties fo:font-size="11pt" style:font-size-asian="11pt" style:font-name-complex="Arial" style:font-size-complex="11pt"/>
    </style:style>
    <style:style style:name="T114_28" style:family="text">
      <style:text-properties fo:font-size="11pt" style:font-size-asian="11pt" style:font-name-complex="Arial" style:font-size-complex="11pt"/>
    </style:style>
    <style:style style:name="T114_29" style:family="text">
      <style:text-properties fo:font-size="11pt" style:font-size-asian="11pt" style:font-name-complex="Arial" style:font-size-complex="11pt"/>
    </style:style>
    <style:style style:name="T114_30" style:family="text">
      <style:text-properties fo:font-size="11pt" style:font-size-asian="11pt" style:font-name-complex="Arial" style:font-size-complex="11pt"/>
    </style:style>
    <style:style style:name="T114_31" style:family="text">
      <style:text-properties fo:font-size="11pt" style:font-size-asian="11pt" style:font-name-complex="Arial" style:font-size-complex="11pt"/>
    </style:style>
    <style:style style:name="T114_32" style:family="text">
      <style:text-properties fo:font-size="11pt" style:font-size-asian="11pt" style:font-name-complex="Arial" style:font-size-complex="11pt"/>
    </style:style>
    <style:style style:name="T114_33" style:family="text">
      <style:text-properties fo:font-size="11pt" style:font-size-asian="11pt" style:font-name-complex="Arial" style:font-size-complex="11pt"/>
    </style:style>
    <style:style style:name="P115" style:family="paragraph" style:parent-style-name="List_20_Paragraph">
      <style:paragraph-properties fo:text-align="justify"/>
      <style:text-properties fo:font-size="11pt" style:font-size-asian="11pt" style:font-name-complex="Arial" style:font-size-complex="11pt" style:letter-kerning="true"/>
    </style:style>
    <style:style style:name="P116" style:family="paragraph" style:parent-style-name="List_20_Paragraph">
      <style:paragraph-properties fo:text-align="justify" fo:margin-bottom="0cm"/>
      <style:text-properties fo:font-size="11pt" style:font-size-asian="11pt" style:font-name-complex="Arial" style:font-size-complex="11pt"/>
    </style:style>
    <style:style style:name="T116_1" style:family="text">
      <style:text-properties fo:font-size="11pt" style:font-size-asian="11pt" style:font-name-complex="Arial" style:font-size-complex="11pt"/>
    </style:style>
    <style:style style:name="T116_2" style:family="text">
      <style:text-properties fo:font-size="11pt" style:font-size-asian="11pt" style:font-name-complex="Arial" style:font-size-complex="11pt"/>
    </style:style>
    <style:style style:name="T116_3" style:family="text">
      <style:text-properties fo:font-size="11pt" style:font-size-asian="11pt" style:font-name-complex="Arial" style:font-size-complex="11pt"/>
    </style:style>
    <style:style style:name="T116_4" style:family="text">
      <style:text-properties fo:font-size="11pt" style:font-size-asian="11pt" style:font-name-complex="Arial" style:font-size-complex="11pt"/>
    </style:style>
    <style:style style:name="T116_5" style:family="text">
      <style:text-properties fo:font-size="11pt" style:font-size-asian="11pt" style:font-name-complex="Arial" style:font-size-complex="11pt"/>
    </style:style>
    <style:style style:name="T116_6" style:family="text">
      <style:text-properties fo:font-size="11pt" style:font-size-asian="11pt" style:font-name-complex="Arial" style:font-size-complex="11pt"/>
    </style:style>
    <style:style style:name="T116_7" style:family="text">
      <style:text-properties fo:font-size="11pt" style:font-size-asian="11pt" style:font-name-complex="Arial" style:font-size-complex="11pt"/>
    </style:style>
    <style:style style:name="P117" style:family="paragraph" style:parent-style-name="List_20_Paragraph">
      <style:text-properties style:font-name="Segoe UI" fo:font-size="10.5pt" style:font-size-asian="10.5pt" style:font-name-complex="Segoe UI" style:font-size-complex="10.5pt"/>
    </style:style>
    <style:style style:name="P118" style:family="paragraph" style:parent-style-name="List_20_Paragraph">
      <style:paragraph-properties fo:text-align="justify"/>
    </style:style>
    <style:style style:name="T118_1" style:family="text">
      <style:text-properties fo:font-size="11pt" style:font-size-asian="11pt" style:font-size-complex="11pt"/>
    </style:style>
    <style:style style:name="T118_2" style:family="text">
      <style:text-properties fo:font-size="11pt" style:font-size-asian="11pt" style:font-size-complex="11pt"/>
    </style:style>
    <style:style style:name="T118_3" style:family="text">
      <style:text-properties fo:font-size="11pt" style:font-size-asian="11pt" style:font-size-complex="11pt"/>
    </style:style>
    <style:style style:name="T118_4" style:family="text">
      <style:text-properties fo:font-size="11pt" style:font-size-asian="11pt" style:font-size-complex="11pt"/>
    </style:style>
    <style:style style:name="T118_5" style:family="text">
      <style:text-properties fo:font-size="11pt" style:font-size-asian="11pt" style:font-size-complex="11pt"/>
    </style:style>
    <style:style style:name="P119" style:family="paragraph" style:parent-style-name="Normal">
      <style:paragraph-properties fo:text-align="justify"/>
    </style:style>
    <style:style style:name="T119_1" style:family="text">
      <style:text-properties fo:font-size="11pt" style:font-size-asian="11pt" style:font-size-complex="11pt" fo:font-weight="bold" style:font-weight-asian="bold" style:font-weight-complex="bold"/>
    </style:style>
    <style:style style:name="T119_2" style:family="text">
      <style:text-properties fo:font-size="11pt" style:font-size-asian="11pt" style:font-size-complex="11pt" fo:font-weight="bold" style:font-weight-asian="bold" style:font-weight-complex="bold"/>
    </style:style>
    <style:style style:name="P120" style:family="paragraph" style:parent-style-name="List_20_Paragraph">
      <style:paragraph-properties fo:text-align="justify" fo:margin-bottom="0cm"/>
    </style:style>
    <style:style style:name="T120_1" style:family="text">
      <style:text-properties fo:font-size="11pt" style:font-size-asian="11pt" style:font-size-complex="11pt"/>
    </style:style>
    <style:style style:name="T120_2" style:family="text">
      <style:text-properties fo:font-size="11pt" style:font-size-asian="11pt" style:font-name-complex="Arial" style:font-size-complex="11pt"/>
    </style:style>
    <style:style style:name="T120_3" style:family="text">
      <style:text-properties fo:font-size="11pt" style:font-size-asian="11pt" style:font-name-complex="Arial" style:font-size-complex="11pt"/>
    </style:style>
    <style:style style:name="T120_4" style:family="text">
      <style:text-properties fo:font-size="11pt" style:font-size-asian="11pt" style:font-name-complex="Arial" style:font-size-complex="11pt"/>
    </style:style>
    <style:style style:name="T120_5" style:family="text">
      <style:text-properties fo:font-size="11pt" style:font-size-asian="11pt" style:font-name-complex="Arial" style:font-size-complex="11pt"/>
    </style:style>
    <style:style style:name="T120_6" style:family="text">
      <style:text-properties fo:font-size="11pt" style:font-size-asian="11pt" style:font-name-complex="Arial" style:font-size-complex="11pt"/>
    </style:style>
    <style:style style:name="T120_7" style:family="text" style:parent-style-name="List_20_Paragraph">
      <style:text-properties fo:font-size="11pt" style:font-size-asian="11pt" style:font-name-complex="Arial" style:font-size-complex="11pt"/>
    </style:style>
    <style:style style:name="P121" style:family="paragraph" style:parent-style-name="Footnote_20_text"/>
    <style:style style:name="T121_1" style:family="text"/>
    <style:style style:name="T121_2" style:family="text"/>
    <style:style style:name="T121_3" style:family="text"/>
    <style:style style:name="P122" style:family="paragraph" style:parent-style-name="Footnote_20_text"/>
    <style:style style:name="P123" style:family="paragraph" style:parent-style-name="Normal">
      <style:paragraph-properties fo:text-align="justify"/>
      <style:text-properties fo:font-size="11pt" style:font-size-asian="11pt" style:font-name-complex="Arial" style:font-size-complex="11pt" style:letter-kerning="true"/>
    </style:style>
    <style:style style:name="P124" style:family="paragraph" style:parent-style-name="Normal">
      <style:paragraph-properties fo:text-align="justify"/>
    </style:style>
    <style:style style:name="T124_1" style:family="text">
      <style:text-properties fo:font-size="11pt" style:font-size-asian="11pt" style:font-size-complex="11pt" fo:font-weight="bold" style:font-weight-asian="bold" style:font-weight-complex="bold" style:letter-kerning="true"/>
    </style:style>
    <style:style style:name="T124_2" style:family="text">
      <style:text-properties fo:font-size="11pt" style:font-size-asian="11pt" style:font-size-complex="11pt" style:letter-kerning="true"/>
    </style:style>
    <style:style style:name="P125" style:family="paragraph" style:parent-style-name="List_20_Paragraph">
      <style:paragraph-properties fo:text-align="justify"/>
      <style:text-properties fo:font-size="11pt" style:font-size-asian="11pt" style:font-size-complex="11pt"/>
    </style:style>
    <style:style style:name="T125_1" style:family="text">
      <style:text-properties fo:font-size="11pt" style:font-size-asian="11pt" style:font-size-complex="11pt"/>
    </style:style>
    <style:style style:name="T125_2" style:family="text">
      <style:text-properties fo:font-size="11pt" style:font-size-asian="11pt" style:font-size-complex="11pt"/>
    </style:style>
    <style:style style:name="T125_3" style:family="text">
      <style:text-properties fo:font-size="11pt" style:font-size-asian="11pt" style:font-size-complex="11pt"/>
    </style:style>
    <style:style style:name="T125_4" style:family="text">
      <style:text-properties fo:font-size="11pt" style:font-size-asian="11pt" style:font-size-complex="11pt"/>
    </style:style>
    <style:style style:name="T125_5" style:family="text">
      <style:text-properties fo:font-size="11pt" style:font-size-asian="11pt" style:font-size-complex="11pt"/>
    </style:style>
    <style:style style:name="T125_6" style:family="text">
      <style:text-properties fo:font-size="11pt" style:font-size-asian="11pt" style:font-size-complex="11pt"/>
    </style:style>
    <style:style style:name="T125_7" style:family="text">
      <style:text-properties fo:font-size="11pt" style:font-size-asian="11pt" style:font-size-complex="11pt"/>
    </style:style>
    <style:style style:name="T125_8" style:family="text">
      <style:text-properties fo:font-size="11pt" style:font-size-asian="11pt" style:font-size-complex="11pt"/>
    </style:style>
    <style:style style:name="T125_9" style:family="text">
      <style:text-properties fo:font-size="11pt" style:font-size-asian="11pt" style:font-size-complex="11pt"/>
    </style:style>
    <style:style style:name="T125_10" style:family="text">
      <style:text-properties fo:font-size="11pt" style:font-size-asian="11pt" style:font-name-complex="Arial" style:font-size-complex="11pt"/>
    </style:style>
    <style:style style:name="T125_11" style:family="text">
      <style:text-properties fo:font-size="11pt" style:font-size-asian="11pt" style:font-name-complex="Arial" style:font-size-complex="11pt"/>
    </style:style>
    <style:style style:name="P126" style:family="paragraph" style:parent-style-name="List_20_Paragraph">
      <style:paragraph-properties fo:text-align="justify"/>
      <style:text-properties style:font-size-complex="12pt" style:letter-kerning="true"/>
    </style:style>
    <style:style style:name="P127" style:family="paragraph" style:parent-style-name="List_20_Paragraph">
      <style:paragraph-properties fo:text-align="justify" fo:margin-bottom="0cm"/>
    </style:style>
    <style:style style:name="T127_1" style:family="text">
      <style:text-properties fo:font-size="11pt" style:font-size-asian="11pt" style:font-size-complex="11pt"/>
    </style:style>
    <style:style style:name="T127_2" style:family="text">
      <style:text-properties fo:font-size="11pt" style:font-size-asian="11pt" style:font-size-complex="11pt"/>
    </style:style>
    <style:style style:name="T127_3" style:family="text">
      <style:text-properties fo:font-size="11pt" style:font-size-asian="11pt" style:font-size-complex="11pt"/>
    </style:style>
    <style:style style:name="T127_4" style:family="text">
      <style:text-properties fo:font-size="11pt" style:font-size-asian="11pt" style:font-size-complex="11pt"/>
    </style:style>
    <style:style style:name="T127_5" style:family="text">
      <style:text-properties fo:font-size="11pt" style:font-size-asian="11pt" style:font-size-complex="11pt"/>
    </style:style>
    <style:style style:name="T127_6" style:family="text">
      <style:text-properties fo:font-size="11pt" style:font-size-asian="11pt" style:font-size-complex="11pt"/>
    </style:style>
    <style:style style:name="T127_7" style:family="text">
      <style:text-properties fo:font-size="11pt" style:font-size-asian="11pt" style:font-size-complex="11pt"/>
    </style:style>
    <style:style style:name="T127_8" style:family="text">
      <style:text-properties fo:font-size="11pt" style:font-size-asian="11pt" style:font-size-complex="11pt"/>
    </style:style>
    <style:style style:name="T127_9" style:family="text">
      <style:text-properties fo:font-size="11pt" style:font-size-asian="11pt" style:font-size-complex="11pt"/>
    </style:style>
    <style:style style:name="T127_10" style:family="text">
      <style:text-properties fo:font-size="11pt" style:font-size-asian="11pt" style:font-size-complex="11pt"/>
    </style:style>
    <style:style style:name="T127_11" style:family="text">
      <style:text-properties fo:font-size="11pt" style:font-size-asian="11pt" style:font-size-complex="11pt"/>
    </style:style>
    <style:style style:name="T127_12" style:family="text">
      <style:text-properties fo:font-size="11pt" style:font-size-asian="11pt" style:font-size-complex="11pt"/>
    </style:style>
    <style:style style:name="T127_13" style:family="text">
      <style:text-properties fo:font-size="11pt" style:font-size-asian="11pt" style:font-size-complex="11pt"/>
    </style:style>
    <style:style style:name="T127_14" style:family="text">
      <style:text-properties fo:font-size="11pt" style:font-size-asian="11pt" style:font-size-complex="11pt"/>
    </style:style>
    <style:style style:name="T127_15" style:family="text">
      <style:text-properties fo:font-size="11pt" style:font-size-asian="11pt" style:font-size-complex="11pt"/>
    </style:style>
    <style:style style:name="T127_16" style:family="text">
      <style:text-properties fo:font-size="11pt" style:font-size-asian="11pt" style:font-size-complex="11pt"/>
    </style:style>
    <style:style style:name="T127_17" style:family="text">
      <style:text-properties fo:font-size="11pt" style:font-size-asian="11pt" style:font-size-complex="11pt"/>
    </style:style>
    <style:style style:name="T127_18" style:family="text">
      <style:text-properties fo:font-size="11pt" style:font-size-asian="11pt" style:font-size-complex="11pt"/>
    </style:style>
    <style:style style:name="T127_19" style:family="text">
      <style:text-properties fo:font-size="11pt" style:font-size-asian="11pt" style:font-size-complex="11pt"/>
    </style:style>
    <style:style style:name="T127_20" style:family="text">
      <style:text-properties fo:font-size="11pt" style:font-size-asian="11pt" style:font-size-complex="11pt"/>
    </style:style>
    <style:style style:name="T127_21" style:family="text">
      <style:text-properties fo:font-size="11pt" style:font-size-asian="11pt" style:font-size-complex="11pt"/>
    </style:style>
    <style:style style:name="T127_22" style:family="text"/>
    <style:style style:name="T127_23" style:family="text">
      <style:text-properties fo:font-size="11pt" style:font-size-asian="11pt" style:font-size-complex="11pt" style:letter-kerning="true"/>
    </style:style>
    <style:style style:name="T127_24" style:family="text">
      <style:text-properties fo:font-size="11pt" style:font-size-asian="11pt" style:font-size-complex="11pt" style:letter-kerning="true"/>
    </style:style>
    <style:style style:name="T127_25" style:family="text">
      <style:text-properties fo:font-size="11pt" style:font-size-asian="11pt" style:font-size-complex="11pt"/>
    </style:style>
    <style:style style:name="P128" style:family="paragraph" style:parent-style-name="Normal">
      <style:paragraph-properties fo:text-align="justify" fo:margin-left="0.635cm"/>
    </style:style>
    <style:style style:name="T128_1" style:family="text">
      <style:text-properties style:letter-kerning="true"/>
    </style:style>
    <style:style style:name="P129" style:family="paragraph" style:parent-style-name="Normal">
      <style:paragraph-properties fo:text-align="justify"/>
    </style:style>
    <style:style style:name="T12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30" style:family="paragraph" style:parent-style-name="List_20_Paragraph">
      <style:paragraph-properties fo:text-align="justify" fo:margin-bottom="0cm"/>
    </style:style>
    <style:style style:name="T130_1" style:family="text">
      <style:text-properties fo:font-size="11pt" style:font-size-asian="11pt" style:font-size-complex="11pt"/>
    </style:style>
    <style:style style:name="T130_2" style:family="text">
      <style:text-properties fo:font-size="11pt" style:font-size-asian="11pt" style:font-size-complex="11pt"/>
    </style:style>
    <style:style style:name="T130_3" style:family="text">
      <style:text-properties fo:font-size="11pt" style:font-size-asian="11pt" style:font-size-complex="11pt"/>
    </style:style>
    <style:style style:name="T130_4" style:family="text">
      <style:text-properties fo:font-size="11pt" style:font-size-asian="11pt" style:font-size-complex="11pt"/>
    </style:style>
    <style:style style:name="T130_5" style:family="text">
      <style:text-properties fo:font-size="11pt" style:font-size-asian="11pt" style:font-size-complex="11pt"/>
    </style:style>
    <style:style style:name="T130_6" style:family="text">
      <style:text-properties fo:font-size="11pt" style:font-size-asian="11pt" style:font-size-complex="11pt"/>
    </style:style>
    <style:style style:name="T130_7" style:family="text">
      <style:text-properties fo:font-size="11pt" style:font-size-asian="11pt" style:font-size-complex="11pt"/>
    </style:style>
    <style:style style:name="T130_8" style:family="text">
      <style:text-properties fo:font-size="11pt" style:font-size-asian="11pt" style:font-size-complex="11pt"/>
    </style:style>
    <style:style style:name="T130_9" style:family="text">
      <style:text-properties fo:font-size="11pt" style:font-size-asian="11pt" style:font-size-complex="11pt"/>
    </style:style>
    <style:style style:name="T130_10" style:family="text">
      <style:text-properties fo:font-size="11pt" style:font-size-asian="11pt" style:font-size-complex="11pt"/>
    </style:style>
    <style:style style:name="T130_11" style:family="text">
      <style:text-properties fo:font-size="11pt" style:font-size-asian="11pt" style:font-size-complex="11pt"/>
    </style:style>
    <style:style style:name="T130_12" style:family="text">
      <style:text-properties fo:font-size="11pt" style:font-size-asian="11pt" style:font-size-complex="11pt"/>
    </style:style>
    <style:style style:name="T130_13" style:family="text">
      <style:text-properties fo:font-size="11pt" style:font-size-asian="11pt" style:font-size-complex="11pt"/>
    </style:style>
    <style:style style:name="T130_14" style:family="text">
      <style:text-properties fo:font-size="11pt" style:font-size-asian="11pt" style:font-size-complex="11pt"/>
    </style:style>
    <style:style style:name="T130_15" style:family="text">
      <style:text-properties fo:font-size="11pt" style:font-size-asian="11pt" style:font-size-complex="11pt"/>
    </style:style>
    <style:style style:name="T130_16" style:family="text">
      <style:text-properties fo:font-size="11pt" style:font-size-asian="11pt" style:font-size-complex="11pt"/>
    </style:style>
    <style:style style:name="T130_17" style:family="text">
      <style:text-properties fo:font-size="11pt" style:font-size-asian="11pt" style:font-size-complex="11pt"/>
    </style:style>
    <style:style style:name="T130_18" style:family="text">
      <style:text-properties fo:font-size="11pt" style:font-size-asian="11pt" style:font-size-complex="11pt"/>
    </style:style>
    <style:style style:name="T130_19" style:family="text">
      <style:text-properties fo:font-size="11pt" style:font-size-asian="11pt" style:font-size-complex="11pt"/>
    </style:style>
    <style:style style:name="T130_20" style:family="text">
      <style:text-properties fo:font-size="11pt" style:font-size-asian="11pt" style:font-size-complex="11pt"/>
    </style:style>
    <style:style style:name="T130_21" style:family="text">
      <style:text-properties fo:font-size="11pt" style:font-size-asian="11pt" style:font-size-complex="11pt"/>
    </style:style>
    <style:style style:name="T130_22" style:family="text">
      <style:text-properties fo:font-size="11pt" style:font-size-asian="11pt" style:font-size-complex="11pt"/>
    </style:style>
    <style:style style:name="T130_23" style:family="text">
      <style:text-properties fo:font-size="11pt" style:font-size-asian="11pt" style:font-size-complex="11pt"/>
    </style:style>
    <style:style style:name="T130_24" style:family="text">
      <style:text-properties fo:font-size="11pt" style:font-size-asian="11pt" style:font-size-complex="11pt"/>
    </style:style>
    <style:style style:name="T130_25" style:family="text">
      <style:text-properties fo:font-size="11pt" style:font-size-asian="11pt" style:font-size-complex="11pt"/>
    </style:style>
    <style:style style:name="T130_26" style:family="text">
      <style:text-properties fo:font-size="11pt" style:font-size-asian="11pt" style:font-size-complex="11pt"/>
    </style:style>
    <style:style style:name="T130_27" style:family="text">
      <style:text-properties fo:font-size="11pt" style:font-size-asian="11pt" style:font-size-complex="11pt"/>
    </style:style>
    <style:style style:name="T130_28" style:family="text">
      <style:text-properties fo:font-size="11pt" style:font-size-asian="11pt" style:font-size-complex="11pt"/>
    </style:style>
    <style:style style:name="T130_29" style:family="text">
      <style:text-properties fo:font-size="11pt" style:font-size-asian="11pt" style:font-size-complex="11pt"/>
    </style:style>
    <style:style style:name="T130_30" style:family="text">
      <style:text-properties fo:font-size="11pt" style:font-size-asian="11pt" style:font-size-complex="11pt"/>
    </style:style>
    <style:style style:name="T130_31" style:family="text">
      <style:text-properties fo:font-size="11pt" style:font-size-asian="11pt" style:font-size-complex="11pt"/>
    </style:style>
    <style:style style:name="T130_32" style:family="text">
      <style:text-properties fo:font-size="11pt" style:font-size-asian="11pt" style:font-size-complex="11pt"/>
    </style:style>
    <style:style style:name="T130_33" style:family="text">
      <style:text-properties fo:font-size="11pt" style:font-size-asian="11pt" style:font-size-complex="11pt"/>
    </style:style>
    <style:style style:name="T130_34" style:family="text">
      <style:text-properties fo:font-size="11pt" style:font-size-asian="11pt" style:font-size-complex="11pt"/>
    </style:style>
    <style:style style:name="P131" style:family="paragraph" style:parent-style-name="List_20_Paragraph">
      <style:paragraph-properties fo:text-align="justify" fo:margin-bottom="0cm"/>
      <style:text-properties fo:font-size="11pt" style:font-size-asian="11pt" style:font-name-complex="Arial" style:font-size-complex="11pt"/>
    </style:style>
    <style:style style:name="P132" style:family="paragraph" style:parent-style-name="Normal">
      <style:paragraph-properties fo:text-align="justify"/>
    </style:style>
    <style:style style:name="T13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33" style:family="paragraph" style:parent-style-name="List_20_Paragraph">
      <style:paragraph-properties fo:text-align="justify" fo:margin-bottom="0cm"/>
    </style:style>
    <style:style style:name="T133_1" style:family="text">
      <style:text-properties fo:font-size="11pt" style:font-size-asian="11pt" style:font-name-complex="Arial" style:font-size-complex="11pt"/>
    </style:style>
    <style:style style:name="T133_2" style:family="text">
      <style:text-properties fo:font-size="11pt" style:font-size-asian="11pt" style:font-name-complex="Arial" style:font-size-complex="11pt"/>
    </style:style>
    <style:style style:name="T133_3" style:family="text">
      <style:text-properties fo:font-size="11pt" style:font-size-asian="11pt" style:font-name-complex="Arial" style:font-size-complex="11pt"/>
    </style:style>
    <style:style style:name="T133_4" style:family="text">
      <style:text-properties fo:font-size="11pt" style:font-size-asian="11pt" style:font-name-complex="Arial" style:font-size-complex="11pt"/>
    </style:style>
    <style:style style:name="T133_5" style:family="text">
      <style:text-properties fo:font-size="11pt" style:font-size-asian="11pt" style:font-name-complex="Arial" style:font-size-complex="11pt"/>
    </style:style>
    <style:style style:name="T133_6" style:family="text">
      <style:text-properties fo:font-size="11pt" style:font-size-asian="11pt" style:font-name-complex="Arial" style:font-size-complex="11pt"/>
    </style:style>
    <style:style style:name="T133_7" style:family="text">
      <style:text-properties fo:font-size="11pt" style:font-size-asian="11pt" style:font-name-complex="Arial" style:font-size-complex="11pt"/>
    </style:style>
    <style:style style:name="T133_8" style:family="text">
      <style:text-properties fo:font-size="11pt" style:font-size-asian="11pt" style:font-name-complex="Arial" style:font-size-complex="11pt"/>
    </style:style>
    <style:style style:name="T133_9" style:family="text">
      <style:text-properties fo:font-size="11pt" style:font-size-asian="11pt" style:font-name-complex="Arial" style:font-size-complex="11pt"/>
    </style:style>
    <style:style style:name="T133_10" style:family="text">
      <style:text-properties fo:font-size="11pt" style:font-size-asian="11pt" style:font-name-complex="Arial" style:font-size-complex="11pt"/>
    </style:style>
    <style:style style:name="T133_11" style:family="text">
      <style:text-properties fo:font-size="11pt" style:font-size-asian="11pt" style:font-name-complex="Arial" style:font-size-complex="11pt"/>
    </style:style>
    <style:style style:name="T133_12" style:family="text">
      <style:text-properties fo:font-size="11pt" style:font-size-asian="11pt" style:font-name-complex="Arial" style:font-size-complex="11pt"/>
    </style:style>
    <style:style style:name="T133_13" style:family="text">
      <style:text-properties fo:font-size="11pt" style:font-size-asian="11pt" style:font-name-complex="Arial" style:font-size-complex="11pt"/>
    </style:style>
    <style:style style:name="T133_14" style:family="text">
      <style:text-properties fo:font-size="11pt" style:font-size-asian="11pt" style:font-name-complex="Arial" style:font-size-complex="11pt"/>
    </style:style>
    <style:style style:name="T133_15" style:family="text">
      <style:text-properties fo:font-size="11pt" style:font-size-asian="11pt" style:font-name-complex="Arial" style:font-size-complex="11pt"/>
    </style:style>
    <style:style style:name="T133_16" style:family="text">
      <style:text-properties fo:font-size="11pt" style:font-size-asian="11pt" style:font-name-complex="Arial" style:font-size-complex="11pt"/>
    </style:style>
    <style:style style:name="T133_17" style:family="text">
      <style:text-properties fo:font-size="11pt" style:font-size-asian="11pt" style:font-name-complex="Arial" style:font-size-complex="11pt"/>
    </style:style>
    <style:style style:name="P134" style:family="paragraph" style:parent-style-name="List_20_Paragraph">
      <style:paragraph-properties fo:text-align="justify" fo:margin-bottom="0cm"/>
      <style:text-properties fo:font-size="11pt" style:font-size-asian="11pt" style:font-name-complex="Arial" style:font-size-complex="11pt" style:letter-kerning="true"/>
    </style:style>
    <style:style style:name="P135" style:family="paragraph" style:parent-style-name="Normal_20__28_Web_29_">
      <style:paragraph-properties fo:text-align="justify"/>
      <style:text-properties style:font-name="Arial" fo:font-size="11pt" style:font-size-asian="11pt" style:font-name-complex="Arial" style:font-size-complex="11pt"/>
    </style:style>
    <style:style style:name="T135_1" style:family="text">
      <style:text-properties style:font-name="Arial" fo:font-size="11pt" style:font-size-asian="11pt" style:font-name-complex="Arial" style:font-size-complex="11pt"/>
    </style:style>
    <style:style style:name="T135_2" style:family="text">
      <style:text-properties style:font-name="Arial" fo:font-size="11pt" style:font-size-asian="11pt" style:font-name-complex="Arial" style:font-size-complex="11pt"/>
    </style:style>
    <style:style style:name="T135_3" style:family="text">
      <style:text-properties style:font-name="Arial" fo:font-size="11pt" style:font-size-asian="11pt" style:font-name-complex="Arial" style:font-size-complex="11pt"/>
    </style:style>
    <style:style style:name="T135_4" style:family="text">
      <style:text-properties style:font-name="Arial" fo:font-size="11pt" style:font-size-asian="11pt" style:font-name-complex="Arial" style:font-size-complex="11pt"/>
    </style:style>
    <style:style style:name="T135_5" style:family="text">
      <style:text-properties style:font-name="Arial" fo:font-size="11pt" style:font-size-asian="11pt" style:font-name-complex="Arial" style:font-size-complex="11pt"/>
    </style:style>
    <style:style style:name="T135_6" style:family="text">
      <style:text-properties style:font-name="Arial" fo:font-size="11pt" style:font-size-asian="11pt" style:font-name-complex="Arial" style:font-size-complex="11pt"/>
    </style:style>
    <style:style style:name="T135_7" style:family="text">
      <style:text-properties style:font-name="Arial" fo:font-size="11pt" style:font-size-asian="11pt" style:font-name-complex="Arial" style:font-size-complex="11pt"/>
    </style:style>
    <style:style style:name="P136" style:family="paragraph" style:parent-style-name="Normal">
      <style:text-properties fo:font-size="11pt" style:font-size-asian="11pt" style:font-name-complex="Arial" style:font-size-complex="11pt" style:letter-kerning="true"/>
    </style:style>
    <style:style style:name="P137" style:family="paragraph" style:parent-style-name="Normal">
      <style:paragraph-properties fo:text-align="justify" fo:background-color="#ffffff"/>
    </style:style>
    <style:style style:name="T13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37_2" style:family="text">
      <style:text-properties fo:font-size="11pt" style:font-size-asian="11pt" style:font-name-complex="Arial" style:font-size-complex="11pt"/>
    </style:style>
    <style:style style:name="P138" style:family="paragraph" style:parent-style-name="List_20_Paragraph">
      <style:paragraph-properties fo:text-align="justify" fo:background-color="#ffffff"/>
      <style:text-properties fo:font-size="11pt" style:font-size-asian="11pt" style:font-name-complex="Arial" style:font-size-complex="11pt"/>
    </style:style>
    <style:style style:name="T138_1" style:family="text">
      <style:text-properties fo:font-size="11pt" style:font-size-asian="11pt" style:font-name-complex="Arial" style:font-size-complex="11pt"/>
    </style:style>
    <style:style style:name="T138_2" style:family="text">
      <style:text-properties fo:font-size="11pt" style:font-size-asian="11pt" style:font-name-complex="Arial" style:font-size-complex="11pt"/>
    </style:style>
    <style:style style:name="P139" style:family="paragraph" style:parent-style-name="List_20_Paragraph">
      <style:paragraph-properties fo:text-align="justify" fo:background-color="#ffffff"/>
      <style:text-properties fo:font-size="11pt" style:font-size-asian="11pt" style:font-name-complex="Arial" style:font-size-complex="11pt"/>
    </style:style>
    <style:style style:name="P140" style:family="paragraph" style:parent-style-name="List_20_Paragraph">
      <style:paragraph-properties fo:text-align="justify"/>
    </style:style>
    <style:style style:name="T140_1" style:family="text">
      <style:text-properties fo:font-size="11pt" style:font-size-asian="11pt" style:font-size-complex="11pt" fo:font-weight="bold" style:font-weight-asian="bold" style:font-weight-complex="bold"/>
    </style:style>
    <style:style style:name="T140_2" style:family="text">
      <style:text-properties fo:font-size="11pt" style:font-size-asian="11pt" style:font-size-complex="11pt" fo:font-weight="bold" style:font-weight-asian="bold" style:font-weight-complex="bold"/>
    </style:style>
    <style:style style:name="T140_3" style:family="text">
      <style:text-properties fo:font-size="11pt" style:font-size-asian="11pt" style:font-size-complex="11pt" fo:font-weight="bold" style:font-weight-asian="bold" style:font-weight-complex="bold"/>
    </style:style>
    <style:style style:name="T140_4" style:family="text">
      <style:text-properties fo:font-size="11pt" style:font-size-asian="11pt" style:font-size-complex="11pt"/>
    </style:style>
    <style:style style:name="T140_5" style:family="text">
      <style:text-properties fo:font-size="11pt" style:font-size-asian="11pt" style:font-size-complex="11pt"/>
    </style:style>
    <style:style style:name="T140_6" style:family="text">
      <style:text-properties fo:font-size="11pt" style:font-size-asian="11pt" style:font-size-complex="11pt"/>
    </style:style>
    <style:style style:name="T140_7" style:family="text">
      <style:text-properties fo:font-size="11pt" style:font-size-asian="11pt" style:font-size-complex="11pt"/>
    </style:style>
    <style:style style:name="T140_8" style:family="text">
      <style:text-properties fo:font-size="11pt" style:font-size-asian="11pt" style:font-size-complex="11pt"/>
    </style:style>
    <style:style style:name="T140_9" style:family="text">
      <style:text-properties fo:font-size="11pt" style:font-size-asian="11pt" style:font-size-complex="11pt"/>
    </style:style>
    <style:style style:name="T140_10" style:family="text">
      <style:text-properties fo:font-size="11pt" style:font-size-asian="11pt" style:font-size-complex="11pt"/>
    </style:style>
    <style:style style:name="T140_11" style:family="text">
      <style:text-properties fo:font-size="11pt" style:font-size-asian="11pt" style:font-size-complex="11pt"/>
    </style:style>
    <style:style style:name="T140_12" style:family="text">
      <style:text-properties fo:font-size="11pt" style:font-size-asian="11pt" style:font-size-complex="11pt"/>
    </style:style>
    <style:style style:name="T140_13" style:family="text">
      <style:text-properties fo:font-size="11pt" style:font-size-asian="11pt" style:font-size-complex="11pt"/>
    </style:style>
    <style:style style:name="T140_14" style:family="text">
      <style:text-properties fo:font-size="11pt" style:font-size-asian="11pt" style:font-size-complex="11pt"/>
    </style:style>
    <style:style style:name="T140_15" style:family="text">
      <style:text-properties fo:font-size="11pt" style:font-size-asian="11pt" style:font-size-complex="11pt"/>
    </style:style>
    <style:style style:name="T140_16" style:family="text">
      <style:text-properties fo:font-size="11pt" style:font-size-asian="11pt" style:font-size-complex="11pt"/>
    </style:style>
    <style:style style:name="T140_17" style:family="text">
      <style:text-properties fo:font-size="11pt" style:font-size-asian="11pt" style:font-size-complex="11pt"/>
    </style:style>
    <style:style style:name="T140_18" style:family="text">
      <style:text-properties fo:font-size="11pt" style:font-size-asian="11pt" style:font-size-complex="11pt"/>
    </style:style>
    <style:style style:name="T140_19" style:family="text">
      <style:text-properties fo:font-size="11pt" style:font-size-asian="11pt" style:font-size-complex="11pt"/>
    </style:style>
    <style:style style:name="T140_20" style:family="text">
      <style:text-properties fo:font-size="11pt" style:font-size-asian="11pt" style:font-size-complex="11pt"/>
    </style:style>
    <style:style style:name="T140_21" style:family="text">
      <style:text-properties fo:font-size="11pt" style:font-size-asian="11pt" style:font-size-complex="11pt"/>
    </style:style>
    <style:style style:name="P141" style:family="paragraph" style:parent-style-name="List_20_Paragraph">
      <style:paragraph-properties fo:text-align="justify" fo:margin-bottom="0cm"/>
      <style:text-properties fo:font-size="11pt" style:font-size-asian="11pt" style:font-name-complex="Arial" style:font-size-complex="11pt" style:letter-kerning="true"/>
    </style:style>
    <style:style style:name="P142" style:family="paragraph" style:parent-style-name="List_20_Paragraph">
      <style:paragraph-properties fo:text-align="justify" fo:margin-bottom="0cm"/>
    </style:style>
    <style:style style:name="T142_1" style:family="text">
      <style:text-properties fo:font-size="11pt" style:font-size-asian="11pt" style:font-size-complex="11pt" fo:font-weight="bold" style:font-weight-asian="bold"/>
    </style:style>
    <style:style style:name="T142_2" style:family="text">
      <style:text-properties fo:font-size="11pt" style:font-size-asian="11pt" style:font-size-complex="11pt"/>
    </style:style>
    <style:style style:name="T142_3" style:family="text">
      <style:text-properties fo:font-size="11pt" style:font-size-asian="11pt" style:font-size-complex="11pt"/>
    </style:style>
    <style:style style:name="T142_4" style:family="text">
      <style:text-properties fo:font-size="11pt" style:font-size-asian="11pt" style:font-size-complex="11pt"/>
    </style:style>
    <style:style style:name="T142_5" style:family="text">
      <style:text-properties fo:font-size="11pt" style:font-size-asian="11pt" style:font-size-complex="11pt"/>
    </style:style>
    <style:style style:name="T142_6" style:family="text">
      <style:text-properties fo:font-size="11pt" style:font-size-asian="11pt" style:font-size-complex="11pt"/>
    </style:style>
    <style:style style:name="T142_7" style:family="text">
      <style:text-properties fo:font-size="11pt" style:font-size-asian="11pt" style:font-size-complex="11pt"/>
    </style:style>
    <style:style style:name="T142_8" style:family="text">
      <style:text-properties fo:font-size="11pt" style:font-size-asian="11pt" style:font-size-complex="11pt"/>
    </style:style>
    <style:style style:name="T142_9" style:family="text">
      <style:text-properties fo:font-size="11pt" style:font-size-asian="11pt" style:font-size-complex="11pt"/>
    </style:style>
    <style:style style:name="T142_10" style:family="text">
      <style:text-properties fo:font-size="11pt" style:font-size-asian="11pt" style:font-size-complex="11pt"/>
    </style:style>
    <style:style style:name="T142_11" style:family="text">
      <style:text-properties fo:font-size="11pt" style:font-size-asian="11pt" style:font-size-complex="11pt"/>
    </style:style>
    <style:style style:name="T142_12" style:family="text">
      <style:text-properties fo:font-size="11pt" style:font-size-asian="11pt" style:font-size-complex="11pt"/>
    </style:style>
    <style:style style:name="T142_13" style:family="text">
      <style:text-properties fo:font-size="11pt" style:font-size-asian="11pt" style:font-size-complex="11pt"/>
    </style:style>
    <style:style style:name="T142_14" style:family="text">
      <style:text-properties fo:font-size="11pt" style:font-size-asian="11pt" style:font-size-complex="11pt"/>
    </style:style>
    <style:style style:name="T142_15" style:family="text">
      <style:text-properties fo:font-size="11pt" style:font-size-asian="11pt" style:font-size-complex="11pt"/>
    </style:style>
    <style:style style:name="T142_16" style:family="text">
      <style:text-properties fo:font-size="11pt" style:font-size-asian="11pt" style:font-size-complex="11pt"/>
    </style:style>
    <style:style style:name="T142_17" style:family="text">
      <style:text-properties fo:font-size="11pt" style:font-size-asian="11pt" style:font-size-complex="11pt"/>
    </style:style>
    <style:style style:name="T142_18" style:family="text">
      <style:text-properties fo:font-size="11pt" style:font-size-asian="11pt" style:font-size-complex="11pt"/>
    </style:style>
    <style:style style:name="T142_19" style:family="text">
      <style:text-properties fo:font-size="11pt" style:font-size-asian="11pt" style:font-size-complex="11pt"/>
    </style:style>
    <style:style style:name="T142_20" style:family="text">
      <style:text-properties fo:font-size="11pt" style:font-size-asian="11pt" style:font-size-complex="11pt"/>
    </style:style>
    <style:style style:name="T142_21" style:family="text">
      <style:text-properties fo:font-size="11pt" style:font-size-asian="11pt" style:font-size-complex="11pt"/>
    </style:style>
    <style:style style:name="T142_22" style:family="text">
      <style:text-properties fo:font-size="11pt" style:font-size-asian="11pt" style:font-size-complex="11pt"/>
    </style:style>
    <style:style style:name="T142_23" style:family="text">
      <style:text-properties fo:font-size="11pt" style:font-size-asian="11pt" style:font-size-complex="11pt"/>
    </style:style>
    <style:style style:name="T142_24" style:family="text">
      <style:text-properties fo:font-size="11pt" style:font-size-asian="11pt" style:font-size-complex="11pt"/>
    </style:style>
    <style:style style:name="T142_25" style:family="text">
      <style:text-properties fo:font-size="11pt" style:font-size-asian="11pt" style:font-size-complex="11pt"/>
    </style:style>
    <style:style style:name="T142_26" style:family="text">
      <style:text-properties fo:font-size="11pt" style:font-size-asian="11pt" style:font-size-complex="11pt"/>
    </style:style>
    <style:style style:name="T142_27" style:family="text">
      <style:text-properties fo:font-size="11pt" style:font-size-asian="11pt" style:font-size-complex="11pt"/>
    </style:style>
    <style:style style:name="T142_28" style:family="text">
      <style:text-properties fo:font-size="11pt" style:font-size-asian="11pt" style:font-size-complex="11pt"/>
    </style:style>
    <style:style style:name="T142_29" style:family="text">
      <style:text-properties fo:font-size="11pt" style:font-size-asian="11pt" style:font-size-complex="11pt"/>
    </style:style>
    <style:style style:name="T142_30" style:family="text">
      <style:text-properties fo:font-size="11pt" style:font-size-asian="11pt" style:font-size-complex="11pt"/>
    </style:style>
    <style:style style:name="T142_31" style:family="text">
      <style:text-properties fo:font-size="11pt" style:font-size-asian="11pt" style:font-size-complex="11pt"/>
    </style:style>
    <style:style style:name="T142_32" style:family="text">
      <style:text-properties fo:font-size="11pt" style:font-size-asian="11pt" style:font-size-complex="11pt"/>
    </style:style>
    <style:style style:name="T142_33" style:family="text">
      <style:text-properties fo:font-size="11pt" style:font-size-asian="11pt" style:font-size-complex="11pt"/>
    </style:style>
    <style:style style:name="T142_34" style:family="text">
      <style:text-properties fo:font-size="11pt" style:font-size-asian="11pt" style:font-size-complex="11pt"/>
    </style:style>
    <style:style style:name="T142_35" style:family="text">
      <style:text-properties fo:font-size="11pt" style:font-size-asian="11pt" style:font-size-complex="11pt"/>
    </style:style>
    <style:style style:name="T142_36" style:family="text">
      <style:text-properties fo:font-size="11pt" style:font-size-asian="11pt" style:font-size-complex="11pt"/>
    </style:style>
    <style:style style:name="T142_37" style:family="text">
      <style:text-properties fo:font-size="11pt" style:font-size-asian="11pt" style:font-size-complex="11pt"/>
    </style:style>
    <style:style style:name="T142_38" style:family="text">
      <style:text-properties fo:font-size="11pt" style:font-size-asian="11pt" style:font-size-complex="11pt"/>
    </style:style>
    <style:style style:name="P143" style:family="paragraph" style:parent-style-name="Normal">
      <style:paragraph-properties fo:text-align="justify"/>
      <style:text-properties fo:font-size="11pt" style:font-size-asian="11pt" style:font-name-complex="Arial" style:font-size-complex="11pt" style:letter-kerning="true"/>
    </style:style>
    <style:style style:name="P144" style:family="paragraph" style:parent-style-name="List_20_Paragraph">
      <style:paragraph-properties fo:text-align="justify" fo:margin-bottom="0cm"/>
    </style:style>
    <style:style style:name="T144_1" style:family="text">
      <style:text-properties fo:font-size="11pt" style:font-size-asian="11pt" style:font-size-complex="11pt" fo:font-weight="bold" style:font-weight-asian="bold"/>
    </style:style>
    <style:style style:name="T144_2" style:family="text">
      <style:text-properties fo:font-size="11pt" style:font-size-asian="11pt" style:font-size-complex="11pt" fo:font-weight="bold" style:font-weight-asian="bold"/>
    </style:style>
    <style:style style:name="T144_3" style:family="text">
      <style:text-properties fo:font-size="11pt" style:font-size-asian="11pt" style:font-size-complex="11pt" fo:font-weight="bold" style:font-weight-asian="bold" style:font-weight-complex="bold"/>
    </style:style>
    <style:style style:name="T144_4" style:family="text">
      <style:text-properties fo:font-size="11pt" style:font-size-asian="11pt" style:font-size-complex="11pt"/>
    </style:style>
    <style:style style:name="T144_5" style:family="text">
      <style:text-properties fo:font-size="11pt" style:font-size-asian="11pt" style:font-size-complex="11pt"/>
    </style:style>
    <style:style style:name="T144_6" style:family="text">
      <style:text-properties fo:font-size="11pt" style:font-size-asian="11pt" style:font-size-complex="11pt"/>
    </style:style>
    <style:style style:name="T144_7" style:family="text">
      <style:text-properties fo:font-size="11pt" style:font-size-asian="11pt" style:font-size-complex="11pt"/>
    </style:style>
    <style:style style:name="T144_8" style:family="text">
      <style:text-properties fo:font-size="11pt" style:font-size-asian="11pt" style:font-size-complex="11pt"/>
    </style:style>
    <style:style style:name="T144_9" style:family="text">
      <style:text-properties fo:font-size="11pt" style:font-size-asian="11pt" style:font-size-complex="11pt"/>
    </style:style>
    <style:style style:name="T144_10" style:family="text">
      <style:text-properties fo:font-size="11pt" style:font-size-asian="11pt" style:font-size-complex="11pt"/>
    </style:style>
    <style:style style:name="T144_11" style:family="text">
      <style:text-properties fo:font-size="11pt" style:font-size-asian="11pt" style:font-size-complex="11pt"/>
    </style:style>
    <style:style style:name="T144_12" style:family="text">
      <style:text-properties fo:font-size="11pt" style:font-size-asian="11pt" style:font-size-complex="11pt"/>
    </style:style>
    <style:style style:name="T144_13" style:family="text">
      <style:text-properties fo:font-size="11pt" style:font-size-asian="11pt" style:font-size-complex="11pt"/>
    </style:style>
    <style:style style:name="T144_14" style:family="text">
      <style:text-properties fo:font-size="11pt" style:font-size-asian="11pt" style:font-size-complex="11pt"/>
    </style:style>
    <style:style style:name="T144_15" style:family="text">
      <style:text-properties fo:font-size="11pt" style:font-size-asian="11pt" style:font-size-complex="11pt"/>
    </style:style>
    <style:style style:name="T144_16" style:family="text">
      <style:text-properties fo:font-size="11pt" style:font-size-asian="11pt" style:font-size-complex="11pt"/>
    </style:style>
    <style:style style:name="T144_17" style:family="text">
      <style:text-properties fo:font-size="11pt" style:font-size-asian="11pt" style:font-size-complex="11pt"/>
    </style:style>
    <style:style style:name="T144_18" style:family="text">
      <style:text-properties fo:font-size="11pt" style:font-size-asian="11pt" style:font-size-complex="11pt"/>
    </style:style>
    <style:style style:name="T144_19" style:family="text">
      <style:text-properties fo:font-size="11pt" style:font-size-asian="11pt" style:font-size-complex="11pt"/>
    </style:style>
    <style:style style:name="T144_20" style:family="text">
      <style:text-properties fo:font-size="11pt" style:font-size-asian="11pt" style:font-size-complex="11pt"/>
    </style:style>
    <style:style style:name="P145" style:family="paragraph" style:parent-style-name="List_20_Paragraph">
      <style:paragraph-properties fo:text-align="justify" fo:margin-bottom="0cm"/>
      <style:text-properties fo:font-size="11pt" style:font-size-asian="11pt" style:font-name-complex="Arial" style:font-size-complex="11pt"/>
    </style:style>
    <style:style style:name="P146" style:family="paragraph" style:parent-style-name="List_20_Paragraph">
      <style:paragraph-properties fo:text-align="justify" fo:margin-bottom="0cm"/>
      <style:text-properties fo:font-size="11pt" style:font-size-asian="11pt" style:font-name-complex="Arial" style:font-size-complex="11pt"/>
    </style:style>
    <style:style style:name="T146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46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46_3" style:family="text">
      <style:text-properties fo:font-size="11pt" style:font-size-asian="11pt" style:font-name-complex="Arial" style:font-size-complex="11pt"/>
    </style:style>
    <style:style style:name="T146_4" style:family="text">
      <style:text-properties fo:font-size="11pt" style:font-size-asian="11pt" style:font-name-complex="Arial" style:font-size-complex="11pt"/>
    </style:style>
    <style:style style:name="T146_5" style:family="text">
      <style:text-properties fo:font-size="11pt" style:font-size-asian="11pt" style:font-name-complex="Arial" style:font-size-complex="11pt"/>
    </style:style>
    <style:style style:name="T146_6" style:family="text">
      <style:text-properties fo:font-size="11pt" style:font-size-asian="11pt" style:font-name-complex="Arial" style:font-size-complex="11pt"/>
    </style:style>
    <style:style style:name="T146_7" style:family="text">
      <style:text-properties fo:font-size="11pt" style:font-size-asian="11pt" style:font-name-complex="Arial" style:font-size-complex="11pt"/>
    </style:style>
    <style:style style:name="T146_8" style:family="text">
      <style:text-properties fo:font-size="11pt" style:font-size-asian="11pt" style:font-name-complex="Arial" style:font-size-complex="11pt"/>
    </style:style>
    <style:style style:name="P147" style:family="paragraph" style:parent-style-name="Normal">
      <style:text-properties fo:font-size="11pt" style:font-size-asian="11pt" style:font-name-complex="Arial" style:font-size-complex="11pt"/>
    </style:style>
    <style:style style:name="P148" style:family="paragraph" style:parent-style-name="List_20_Paragraph">
      <style:paragraph-properties fo:text-align="justify" style:line-height-at-least="0.529cm"/>
      <style:text-properties fo:font-size="11pt" style:font-size-asian="11pt" style:font-name-complex="Arial" style:font-size-complex="11pt"/>
    </style:style>
    <style:style style:name="T148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48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48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48_4" style:family="text">
      <style:text-properties fo:font-size="11pt" style:font-size-asian="11pt" style:font-name-complex="Arial" style:font-size-complex="11pt"/>
    </style:style>
    <style:style style:name="T148_5" style:family="text">
      <style:text-properties fo:font-size="11pt" style:font-size-asian="11pt" style:font-name-complex="Arial" style:font-size-complex="11pt"/>
    </style:style>
    <style:style style:name="P149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150" style:family="paragraph" style:parent-style-name="Heading_20_2">
      <style:paragraph-properties fo:text-align="justify" fo:background-color="#d9e2f3" fo:padding-top="0.035cm" fo:border-top="#000000 0.018cm solid" fo:margin-top="0cm" fo:padding-bottom="0.035cm" fo:border-bottom="#000000 0.018cm solid" fo:padding-left="0.141cm" fo:border-left="#000000 0.018cm solid" fo:padding-right="0.141cm" fo:border-right="#000000 0.018cm solid"/>
    </style:style>
    <style:style style:name="T150_1" style:family="text">
      <style:text-properties fo:font-style="normal" style:font-style-asian="normal" fo:font-size="11pt" style:font-size-asian="11pt" style:font-name-complex="Arial" style:font-size-complex="11pt"/>
    </style:style>
    <style:style style:name="P151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52" style:family="paragraph" style:parent-style-name="Normal">
      <style:paragraph-properties fo:text-align="justify"/>
    </style:style>
    <style:style style:name="T15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52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52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53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54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55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56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156_1" style:family="text">
      <style:text-properties fo:font-size="11pt" style:font-size-asian="11pt" style:font-name-complex="Arial" style:font-size-complex="11pt"/>
    </style:style>
    <style:style style:name="T156_2" style:family="text">
      <style:text-properties fo:font-size="11pt" style:font-size-asian="11pt" style:font-name-complex="Arial" style:font-size-complex="11pt"/>
    </style:style>
    <style:style style:name="T156_3" style:family="text">
      <style:text-properties fo:font-size="11pt" style:font-size-asian="11pt" style:font-name-complex="Arial" style:font-size-complex="11pt"/>
    </style:style>
    <style:style style:name="T156_4" style:family="text">
      <style:text-properties fo:font-size="11pt" style:font-size-asian="11pt" style:font-name-complex="Arial" style:font-size-complex="11pt"/>
    </style:style>
    <style:style style:name="T156_5" style:family="text">
      <style:text-properties fo:font-size="11pt" style:font-size-asian="11pt" style:font-name-complex="Arial" style:font-size-complex="11pt"/>
    </style:style>
    <style:style style:name="P157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P158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158_1" style:family="text">
      <style:text-properties fo:font-size="11pt" style:font-size-asian="11pt" style:font-name-complex="Arial" style:font-size-complex="11pt"/>
    </style:style>
    <style:style style:name="P159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159_1" style:family="text">
      <style:text-properties fo:font-size="11pt" style:font-size-asian="11pt" style:font-name-complex="Arial" style:font-size-complex="11pt"/>
    </style:style>
    <style:style style:name="P160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160_1" style:family="text">
      <style:text-properties fo:font-size="11pt" style:font-size-asian="11pt" style:font-name-complex="Arial" style:font-size-complex="11pt"/>
    </style:style>
    <style:style style:name="P161" style:family="paragraph" style:parent-style-name="List_20_Paragraph">
      <style:paragraph-properties fo:text-align="justify" fo:margin-left="2.54cm"/>
      <style:text-properties fo:font-size="11pt" style:font-size-asian="11pt" style:font-name-complex="Arial" style:font-size-complex="11pt"/>
    </style:style>
    <style:style style:name="P162" style:family="paragraph" style:parent-style-name="List_20_Paragraph">
      <style:paragraph-properties fo:text-align="justify" fo:margin-bottom="0cm"/>
    </style:style>
    <style:style style:name="T162_1" style:family="text">
      <style:text-properties fo:font-size="11pt" style:font-size-asian="11pt" style:font-name-complex="Arial" style:font-size-complex="11pt"/>
    </style:style>
    <style:style style:name="T162_2" style:family="text">
      <style:text-properties style:font-name="Segoe UI" fo:font-size="10.5pt" style:font-size-asian="10.5pt" style:font-name-complex="Segoe UI" style:font-size-complex="10.5pt"/>
    </style:style>
    <style:style style:name="P163" style:family="paragraph" style:parent-style-name="Normal">
      <style:paragraph-properties fo:text-align="justify"/>
      <style:text-properties fo:font-size="11pt" style:font-size-asian="11pt" style:font-name-complex="Arial" style:font-size-complex="11pt" fo:language-asian="en" fo:country-asian="GB"/>
    </style:style>
    <style:style style:name="P164" style:family="paragraph" style:parent-style-name="List_20_Paragraph">
      <style:paragraph-properties fo:text-align="justify" fo:margin-bottom="0cm"/>
      <style:text-properties fo:font-size="11pt" style:font-size-asian="11pt" style:font-name-complex="Arial" style:font-size-complex="11pt"/>
    </style:style>
    <style:style style:name="T164_1" style:family="text">
      <style:text-properties fo:font-size="11pt" style:font-size-asian="11pt" style:font-name-complex="Arial" style:font-size-complex="11pt"/>
    </style:style>
    <style:style style:name="T164_2" style:family="text">
      <style:text-properties fo:font-size="11pt" style:font-size-asian="11pt" style:font-name-complex="Arial" style:font-size-complex="11pt"/>
    </style:style>
    <style:style style:name="T164_3" style:family="text">
      <style:text-properties fo:font-size="11pt" style:font-size-asian="11pt" style:font-name-complex="Arial" style:font-size-complex="11pt"/>
    </style:style>
    <style:style style:name="T164_4" style:family="text">
      <style:text-properties fo:font-size="11pt" style:font-size-asian="11pt" style:font-name-complex="Arial" style:font-size-complex="11pt"/>
    </style:style>
    <style:style style:name="T164_5" style:family="text">
      <style:text-properties fo:font-size="11pt" style:font-size-asian="11pt" style:font-name-complex="Arial" style:font-size-complex="11pt"/>
    </style:style>
    <style:style style:name="T164_6" style:family="text">
      <style:text-properties fo:font-size="11pt" style:font-size-asian="11pt" style:font-name-complex="Arial" style:font-size-complex="11pt"/>
    </style:style>
    <style:style style:name="T164_7" style:family="text">
      <style:text-properties fo:font-size="11pt" style:font-size-asian="11pt" style:font-name-complex="Arial" style:font-size-complex="11pt"/>
    </style:style>
    <style:style style:name="P165" style:family="paragraph" style:parent-style-name="Normal">
      <style:paragraph-properties fo:text-align="justify"/>
      <style:text-properties fo:font-size="11pt" style:font-size-asian="11pt" style:font-name-complex="Arial" style:font-size-complex="11pt" style:letter-kerning="true"/>
    </style:style>
    <style:style style:name="P166" style:family="paragraph" style:parent-style-name="List_20_Paragraph">
      <style:paragraph-properties fo:text-align="justify" fo:margin-bottom="0cm"/>
    </style:style>
    <style:style style:name="T166_1" style:family="text">
      <style:text-properties fo:font-size="11pt" style:font-size-asian="11pt" style:font-name-complex="Arial" style:font-size-complex="11pt"/>
    </style:style>
    <style:style style:name="T166_2" style:family="text">
      <style:text-properties fo:font-size="11pt" style:font-size-asian="11pt" style:font-name-complex="Arial" style:font-size-complex="11pt"/>
    </style:style>
    <style:style style:name="T166_3" style:family="text">
      <style:text-properties fo:font-size="11pt" style:font-size-asian="11pt" style:font-name-complex="Arial" style:font-size-complex="11pt"/>
    </style:style>
    <style:style style:name="T166_4" style:family="text">
      <style:text-properties fo:font-size="11pt" style:font-size-asian="11pt" style:font-name-complex="Arial" style:font-size-complex="11pt"/>
    </style:style>
    <style:style style:name="T166_5" style:family="text">
      <style:text-properties fo:font-size="11pt" style:font-size-asian="11pt" style:font-name-complex="Arial" style:font-size-complex="11pt"/>
    </style:style>
    <style:style style:name="T166_6" style:family="text">
      <style:text-properties fo:font-size="11pt" style:font-size-asian="11pt" style:font-name-complex="Arial" style:font-size-complex="11pt"/>
    </style:style>
    <style:style style:name="T166_7" style:family="text">
      <style:text-properties fo:font-size="11pt" style:font-size-asian="11pt" style:font-name-complex="Arial" style:font-size-complex="11pt"/>
    </style:style>
    <style:style style:name="T166_8" style:family="text">
      <style:text-properties fo:font-size="11pt" style:font-size-asian="11pt" style:font-name-complex="Arial" style:font-size-complex="11pt"/>
    </style:style>
    <style:style style:name="T166_9" style:family="text">
      <style:text-properties fo:font-size="11pt" style:font-size-asian="11pt" style:font-name-complex="Arial" style:font-size-complex="11pt"/>
    </style:style>
    <style:style style:name="P167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P168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168_1" style:family="text">
      <style:text-properties fo:font-size="11pt" style:font-size-asian="11pt" style:font-name-complex="Arial" style:font-size-complex="11pt"/>
    </style:style>
    <style:style style:name="T168_2" style:family="text">
      <style:text-properties fo:font-size="11pt" style:font-size-asian="11pt" style:font-name-complex="Arial" style:font-size-complex="11pt"/>
    </style:style>
    <style:style style:name="T168_3" style:family="text">
      <style:text-properties fo:font-size="11pt" style:font-size-asian="11pt" style:font-name-complex="Arial" style:font-size-complex="11pt"/>
    </style:style>
    <style:style style:name="T168_4" style:family="text">
      <style:text-properties fo:font-size="11pt" style:font-size-asian="11pt" style:font-name-complex="Arial" style:font-size-complex="11pt"/>
    </style:style>
    <style:style style:name="T168_5" style:family="text">
      <style:text-properties fo:font-size="11pt" style:font-size-asian="11pt" style:font-name-complex="Arial" style:font-size-complex="11pt"/>
    </style:style>
    <style:style style:name="T168_6" style:family="text">
      <style:text-properties fo:font-size="11pt" style:font-size-asian="11pt" style:font-name-complex="Arial" style:font-size-complex="11pt"/>
    </style:style>
    <style:style style:name="T168_7" style:family="text">
      <style:text-properties fo:font-size="11pt" style:font-size-asian="11pt" style:font-name-complex="Arial" style:font-size-complex="11pt"/>
    </style:style>
    <style:style style:name="T168_8" style:family="text">
      <style:text-properties fo:font-size="11pt" style:font-size-asian="11pt" style:font-name-complex="Arial" style:font-size-complex="11pt"/>
    </style:style>
    <style:style style:name="T168_9" style:family="text">
      <style:text-properties fo:font-size="11pt" style:font-size-asian="11pt" style:font-name-complex="Arial" style:font-size-complex="11pt"/>
    </style:style>
    <style:style style:name="T168_10" style:family="text">
      <style:text-properties fo:font-size="11pt" style:font-size-asian="11pt" style:font-name-complex="Arial" style:font-size-complex="11pt"/>
    </style:style>
    <style:style style:name="T168_11" style:family="text">
      <style:text-properties fo:font-size="11pt" style:font-size-asian="11pt" style:font-name-complex="Arial" style:font-size-complex="11pt"/>
    </style:style>
    <style:style style:name="T168_12" style:family="text">
      <style:text-properties fo:font-size="11pt" style:font-size-asian="11pt" style:font-name-complex="Arial" style:font-size-complex="11pt"/>
    </style:style>
    <style:style style:name="P169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P170" style:family="paragraph" style:parent-style-name="List_20_Paragraph">
      <style:paragraph-properties fo:text-align="justify" fo:margin-bottom="0cm"/>
    </style:style>
    <style:style style:name="T170_1" style:family="text">
      <style:text-properties fo:font-size="11pt" style:font-size-asian="11pt" style:font-name-complex="Arial" style:font-size-complex="11pt"/>
    </style:style>
    <style:style style:name="T170_2" style:family="text">
      <style:text-properties fo:font-size="11pt" style:font-size-asian="11pt" style:font-name-complex="Arial" style:font-size-complex="11pt"/>
    </style:style>
    <style:style style:name="T170_3" style:family="text">
      <style:text-properties fo:font-size="11pt" style:font-size-asian="11pt" style:font-name-complex="Arial" style:font-size-complex="11pt"/>
    </style:style>
    <style:style style:name="T170_4" style:family="text">
      <style:text-properties fo:font-size="11pt" style:font-size-asian="11pt" style:font-name-complex="Arial" style:font-size-complex="11pt"/>
    </style:style>
    <style:style style:name="T170_5" style:family="text">
      <style:text-properties fo:font-size="11pt" style:font-size-asian="11pt" style:font-name-complex="Arial" style:font-size-complex="11pt"/>
    </style:style>
    <style:style style:name="T170_6" style:family="text" style:parent-style-name="List_20_Paragraph">
      <style:text-properties fo:font-size="11pt" style:font-size-asian="11pt" style:font-name-complex="Arial" style:font-size-complex="11pt"/>
    </style:style>
    <style:style style:name="P171" style:family="paragraph" style:parent-style-name="Footnote_20_text"/>
    <style:style style:name="T171_1" style:family="text"/>
    <style:style style:name="T171_2" style:family="text"/>
    <style:style style:name="T171_3" style:family="text"/>
    <style:style style:name="T171_4" style:family="text"/>
    <style:style style:name="P172" style:family="paragraph" style:parent-style-name="Footnote_20_text"/>
    <style:style style:name="T172_1" style:family="text">
      <style:text-properties fo:font-size="11pt" style:font-size-asian="11pt" style:font-name-complex="Arial" style:font-size-complex="11pt"/>
    </style:style>
    <style:style style:name="P173" style:family="paragraph" style:parent-style-name="Normal">
      <style:paragraph-properties fo:text-align="justify"/>
      <style:text-properties fo:font-size="11pt" style:font-size-asian="11pt" style:font-name-complex="Arial" style:font-size-complex="11pt" fo:language-asian="en" fo:country-asian="GB"/>
    </style:style>
    <style:style style:name="P174" style:family="paragraph" style:parent-style-name="List_20_Paragraph">
      <style:paragraph-properties fo:text-align="justify" fo:margin-bottom="0cm"/>
      <style:text-properties fo:font-size="11pt" style:font-size-asian="11pt" style:font-name-complex="Arial" style:font-size-complex="11pt"/>
    </style:style>
    <style:style style:name="T174_1" style:family="text">
      <style:text-properties fo:font-size="11pt" style:font-size-asian="11pt" style:font-name-complex="Arial" style:font-size-complex="11pt"/>
    </style:style>
    <style:style style:name="P175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176" style:family="paragraph" style:parent-style-name="Normal">
      <style:paragraph-properties fo:text-align="justify"/>
    </style:style>
    <style:style style:name="T176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76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77" style:family="paragraph" style:parent-style-name="Normal">
      <style:paragraph-properties fo:text-align="justify"/>
    </style:style>
    <style:style style:name="T177_1" style:family="text">
      <style:text-properties fo:font-size="11pt" style:font-size-asian="11pt" style:font-name-complex="Arial" style:font-size-complex="11pt"/>
    </style:style>
    <style:style style:name="Table5" style:family="table">
      <style:table-properties table:align="left" style:width="18.244cm" fo:margin-left="0cm"/>
    </style:style>
    <style:style style:name="Column17" style:family="table-column">
      <style:table-column-properties style:column-width="4.992cm"/>
    </style:style>
    <style:style style:name="Column18" style:family="table-column">
      <style:table-column-properties style:column-width="13.252cm"/>
    </style:style>
    <style:style style:name="Row43" style:family="table-row"/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paragraph-properties fo:text-align="justify" fo:line-height="100%" fo:margin-bottom="0cm"/>
    </style:style>
    <style:style style:name="T17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paragraph-properties fo:text-align="justify" fo:line-height="100%" fo:margin-bottom="0cm"/>
    </style:style>
    <style:style style:name="T17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44" style:family="table-row"/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paragraph-properties fo:line-height="100%" fo:margin-bottom="0cm"/>
    </style:style>
    <style:style style:name="T180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paragraph-properties fo:text-align="justify" fo:line-height="100%" fo:margin-bottom="0cm"/>
    </style:style>
    <style:style style:name="T18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81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81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81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81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81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81_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45" style:family="table-row"/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paragraph-properties fo:line-height="100%" fo:margin-bottom="0cm"/>
    </style:style>
    <style:style style:name="T182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82_2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82_3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paragraph-properties fo:text-align="justify" fo:line-height="100%" fo:margin-bottom="0cm"/>
    </style:style>
    <style:style style:name="T18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46" style:family="table-row"/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paragraph-properties fo:line-height="100%" fo:margin-bottom="0cm"/>
    </style:style>
    <style:style style:name="T184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paragraph-properties fo:text-align="justify" fo:line-height="100%" fo:margin-bottom="0cm"/>
    </style:style>
    <style:style style:name="T18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47" style:family="table-row"/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paragraph-properties fo:line-height="100%" fo:margin-bottom="0cm"/>
    </style:style>
    <style:style style:name="T186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paragraph-properties fo:text-align="justify" fo:line-height="100%" fo:margin-bottom="0cm"/>
    </style:style>
    <style:style style:name="T187_1" style:family="text">
      <style:text-properties fo:color="#21212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87_2" style:family="text">
      <style:text-properties fo:color="#21212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87_3" style:family="text">
      <style:text-properties fo:color="#21212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87_4" style:family="text">
      <style:text-properties fo:color="#21212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87_5" style:family="text">
      <style:text-properties fo:color="#21212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87_6" style:family="text">
      <style:text-properties fo:color="#21212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87_7" style:family="text">
      <style:text-properties fo:color="#21212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87_8" style:family="text">
      <style:text-properties fo:color="#21212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87_9" style:family="text">
      <style:text-properties fo:color="#21212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87_10" style:family="text">
      <style:text-properties fo:color="#21212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48" style:family="table-row"/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paragraph-properties fo:line-height="100%" fo:margin-bottom="0cm"/>
    </style:style>
    <style:style style:name="T188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88_2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paragraph-properties fo:text-align="justify" fo:line-height="100%" fo:margin-bottom="0cm"/>
    </style:style>
    <style:style style:name="T18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49" style:family="table-row">
      <style:table-row-properties style:min-row-height="1.535cm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paragraph-properties fo:text-align="justify" fo:line-height="100%" fo:margin-bottom="0cm"/>
    </style:style>
    <style:style style:name="T190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90_2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paragraph-properties fo:text-align="justify" fo:line-height="100%" fo:margin-bottom="0cm"/>
    </style:style>
    <style:style style:name="T19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91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50" style:family="table-row"/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paragraph-properties fo:text-align="justify" fo:line-height="100%" fo:margin-bottom="0cm"/>
    </style:style>
    <style:style style:name="T192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paragraph-properties fo:text-align="justify" fo:line-height="100%" fo:margin-bottom="0cm"/>
    </style:style>
    <style:style style:name="T19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93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93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51" style:family="table-row"/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paragraph-properties fo:line-height="100%" fo:margin-bottom="0cm"/>
    </style:style>
    <style:style style:name="T194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paragraph-properties fo:text-align="justify" fo:line-height="100%" fo:margin-bottom="0cm"/>
    </style:style>
    <style:style style:name="T19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52" style:family="table-row"/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paragraph-properties fo:line-height="100%" fo:margin-bottom="0cm"/>
    </style:style>
    <style:style style:name="T196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paragraph-properties fo:text-align="justify" fo:line-height="100%" fo:margin-bottom="0cm"/>
    </style:style>
    <style:style style:name="T19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198" style:family="paragraph" style:parent-style-name="Normal">
      <style:paragraph-properties fo:text-align="justify" fo:line-height="100%" fo:margin-bottom="0cm"/>
      <style:text-properties fo:background-color="#ffff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53" style:family="table-row"/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paragraph-properties fo:line-height="100%" fo:margin-bottom="0cm"/>
    </style:style>
    <style:style style:name="T199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paragraph-properties fo:text-align="justify" fo:line-height="100%" fo:margin-bottom="0cm"/>
    </style:style>
    <style:style style:name="T20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201" style:family="paragraph" style:parent-style-name="Normal">
      <style:paragraph-properties fo:text-align="justify"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202" style:family="paragraph" style:parent-style-name="Normal">
      <style:paragraph-properties fo:text-align="justify"/>
      <style:text-properties fo:font-size="11pt" style:font-size-asian="11pt" style:font-name-complex="Arial" style:font-size-complex="11pt" fo:language="en" fo:language-asian="en" fo:country-asian="GB"/>
    </style:style>
    <style:style style:name="P203" style:family="paragraph" style:parent-style-name="Normal">
      <style:paragraph-properties fo:text-align="justify"/>
      <style:text-properties fo:font-size="11pt" style:font-size-asian="11pt" style:font-name-complex="Arial" style:font-size-complex="11pt" fo:language="en" fo:language-asian="en" fo:country-asian="GB"/>
    </style:style>
    <style:style style:name="P204" style:family="paragraph" style:parent-style-name="Normal">
      <style:paragraph-properties fo:text-align="justify"/>
      <style:text-properties fo:font-size="11pt" style:font-size-asian="11pt" style:font-name-complex="Arial" style:font-size-complex="11pt" fo:language="en" fo:language-asian="en" fo:country-asian="GB"/>
    </style:style>
    <style:style style:name="P205" style:family="paragraph" style:parent-style-name="Normal">
      <style:paragraph-properties fo:text-align="justify"/>
      <style:text-properties fo:font-size="11pt" style:font-size-asian="11pt" style:font-name-complex="Arial" style:font-size-complex="11pt" fo:language="en" fo:language-asian="en" fo:country-asian="GB"/>
    </style:style>
    <style:style style:name="P206" style:family="paragraph" style:parent-style-name="Normal">
      <style:paragraph-properties fo:text-align="justify"/>
      <style:text-properties fo:font-size="11pt" style:font-size-asian="11pt" style:font-name-complex="Arial" style:font-size-complex="11pt" fo:language="en" fo:language-asian="en" fo:country-asian="GB"/>
    </style:style>
    <style:style style:name="P207" style:family="paragraph" style:parent-style-name="Normal">
      <style:paragraph-properties fo:text-align="justify"/>
      <style:text-properties fo:font-size="11pt" style:font-size-asian="11pt" style:font-name-complex="Arial" style:font-size-complex="11pt" fo:language="en" fo:language-asian="en" fo:country-asian="GB"/>
    </style:style>
    <style:style style:name="P208" style:family="paragraph" style:parent-style-name="Normal">
      <style:paragraph-properties fo:text-align="justify"/>
      <style:text-properties fo:font-size="11pt" style:font-size-asian="11pt" style:font-name-complex="Arial" style:font-size-complex="11pt" fo:language="en" fo:language-asian="en" fo:country-asian="GB"/>
    </style:style>
    <style:style style:name="P209" style:family="paragraph" style:parent-style-name="Normal">
      <style:paragraph-properties fo:text-align="justify"/>
      <style:text-properties fo:font-size="11pt" style:font-size-asian="11pt" style:font-name-complex="Arial" style:font-size-complex="11pt" fo:language="en" fo:language-asian="en" fo:country-asian="GB"/>
    </style:style>
    <style:style style:name="P210" style:family="paragraph" style:parent-style-name="Normal">
      <style:paragraph-properties fo:text-align="justify"/>
      <style:text-properties fo:font-size="11pt" style:font-size-asian="11pt" style:font-name-complex="Arial" style:font-size-complex="11pt" fo:language="en" fo:language-asian="en" fo:country-asian="GB"/>
    </style:style>
    <style:style style:name="P211" style:family="paragraph" style:parent-style-name="Normal">
      <style:paragraph-properties fo:text-align="justify"/>
      <style:text-properties fo:font-size="11pt" style:font-size-asian="11pt" style:font-name-complex="Arial" style:font-size-complex="11pt" fo:language="en" fo:language-asian="en" fo:country-asian="GB"/>
    </style:style>
    <style:style style:name="P212" style:family="paragraph" style:parent-style-name="Normal">
      <style:paragraph-properties fo:text-align="justify"/>
      <style:text-properties fo:font-size="11pt" style:font-size-asian="11pt" style:font-name-complex="Arial" style:font-size-complex="11pt" fo:language="en" fo:language-asian="en" fo:country-asian="GB"/>
    </style:style>
    <style:style style:name="P213" style:family="paragraph" style:parent-style-name="Normal">
      <style:paragraph-properties fo:text-align="justify"/>
      <style:text-properties fo:font-size="11pt" style:font-size-asian="11pt" style:font-name-complex="Arial" style:font-size-complex="11pt" fo:language="en" fo:language-asian="en" fo:country-asian="GB"/>
    </style:style>
    <style:style style:name="P214" style:family="paragraph" style:parent-style-name="Normal">
      <style:paragraph-properties fo:text-align="justify"/>
      <style:text-properties fo:font-size="11pt" style:font-size-asian="11pt" style:font-name-complex="Arial" style:font-size-complex="11pt" fo:language="en" fo:language-asian="en" fo:country-asian="GB"/>
    </style:style>
    <style:style style:name="P215" style:family="paragraph" style:parent-style-name="Normal">
      <style:paragraph-properties fo:text-align="justify"/>
      <style:text-properties fo:font-size="11pt" style:font-size-asian="11pt" style:font-name-complex="Arial" style:font-size-complex="11pt" fo:language="en" fo:language-asian="en" fo:country-asian="GB"/>
    </style:style>
    <style:style style:name="P216" style:family="paragraph" style:parent-style-name="Normal">
      <style:paragraph-properties fo:text-align="justify"/>
      <style:text-properties fo:font-size="11pt" style:font-size-asian="11pt" style:font-name-complex="Arial" style:font-size-complex="11pt" fo:language="en" fo:language-asian="en" fo:country-asian="GB"/>
    </style:style>
    <style:style style:name="P217" style:family="paragraph" style:parent-style-name="Normal">
      <style:paragraph-properties fo:text-align="justify"/>
      <style:text-properties fo:font-size="11pt" style:font-size-asian="11pt" style:font-name-complex="Arial" style:font-size-complex="11pt" fo:language="en" fo:language-asian="en" fo:country-asian="GB"/>
    </style:style>
    <style:style style:name="P218" style:family="paragraph" style:parent-style-name="Normal">
      <style:paragraph-properties fo:text-align="justify"/>
      <style:text-properties fo:font-size="11pt" style:font-size-asian="11pt" style:font-name-complex="Arial" style:font-size-complex="11pt" fo:language="en" fo:language-asian="en" fo:country-asian="GB"/>
    </style:style>
    <style:style style:name="P219" style:family="paragraph" style:parent-style-name="Normal">
      <style:paragraph-properties fo:text-align="justify"/>
      <style:text-properties fo:font-size="11pt" style:font-size-asian="11pt" style:font-name-complex="Arial" style:font-size-complex="11pt" fo:language="en" fo:language-asian="en" fo:country-asian="GB"/>
    </style:style>
    <style:style style:name="P220" style:family="paragraph" style:parent-style-name="Normal">
      <style:paragraph-properties fo:text-align="justify"/>
      <style:text-properties fo:font-size="11pt" style:font-size-asian="11pt" style:font-name-complex="Arial" style:font-size-complex="11pt" fo:language="en" fo:language-asian="en" fo:country-asian="GB"/>
    </style:style>
    <style:style style:name="P221" style:family="paragraph" style:parent-style-name="Normal">
      <style:paragraph-properties fo:text-align="justify"/>
      <style:text-properties fo:font-size="11pt" style:font-size-asian="11pt" style:font-name-complex="Arial" style:font-size-complex="11pt" fo:language="en" fo:language-asian="en" fo:country-asian="GB"/>
    </style:style>
    <style:style style:name="P222" style:family="paragraph" style:parent-style-name="Normal">
      <style:paragraph-properties fo:text-align="justify"/>
      <style:text-properties fo:font-size="11pt" style:font-size-asian="11pt" style:font-name-complex="Arial" style:font-size-complex="11pt" fo:language="en" fo:language-asian="en" fo:country-asian="GB"/>
    </style:style>
    <style:style style:name="P223" style:family="paragraph" style:parent-style-name="Normal">
      <style:paragraph-properties fo:text-align="justify"/>
      <style:text-properties fo:font-size="11pt" style:font-size-asian="11pt" style:font-name-complex="Arial" style:font-size-complex="11pt" fo:language="en" fo:language-asian="en" fo:country-asian="GB"/>
    </style:style>
    <style:style style:name="P224" style:family="paragraph" style:parent-style-name="Normal">
      <style:paragraph-properties fo:text-align="justify"/>
      <style:text-properties fo:font-size="11pt" style:font-size-asian="11pt" style:font-name-complex="Arial" style:font-size-complex="11pt" fo:language="en" fo:language-asian="en" fo:country-asian="GB"/>
    </style:style>
    <style:style style:name="P225" style:family="paragraph" style:parent-style-name="Normal">
      <style:paragraph-properties fo:text-align="justify"/>
      <style:text-properties fo:font-size="11pt" style:font-size-asian="11pt" style:font-name-complex="Arial" style:font-size-complex="11pt" fo:language="en" fo:language-asian="en" fo:country-asian="GB"/>
    </style:style>
    <style:style style:name="P226" style:family="paragraph" style:parent-style-name="Normal">
      <style:paragraph-properties fo:text-align="justify"/>
      <style:text-properties fo:font-size="11pt" style:font-size-asian="11pt" style:font-name-complex="Arial" style:font-size-complex="11pt" fo:language="en" fo:language-asian="en" fo:country-asian="GB"/>
    </style:style>
    <style:style style:name="P227" style:family="paragraph" style:parent-style-name="Normal">
      <style:paragraph-properties fo:text-align="justify"/>
      <style:text-properties fo:font-size="11pt" style:font-size-asian="11pt" style:font-name-complex="Arial" style:font-size-complex="11pt" fo:language="en" fo:language-asian="en" fo:country-asian="GB"/>
    </style:style>
    <style:style style:name="P228" style:family="paragraph" style:parent-style-name="Normal">
      <style:paragraph-properties fo:text-align="justify"/>
      <style:text-properties fo:font-size="11pt" style:font-size-asian="11pt" style:font-name-complex="Arial" style:font-size-complex="11pt" fo:language="en" fo:language-asian="en" fo:country-asian="GB"/>
    </style:style>
    <style:style style:name="P229" style:family="paragraph" style:parent-style-name="Normal">
      <style:paragraph-properties fo:text-align="justify"/>
      <style:text-properties fo:font-size="11pt" style:font-size-asian="11pt" style:font-name-complex="Arial" style:font-size-complex="11pt" fo:language="en" fo:language-asian="en" fo:country-asian="GB"/>
    </style:style>
    <style:style style:name="P230" style:family="paragraph" style:parent-style-name="Normal">
      <style:paragraph-properties fo:text-align="justify"/>
      <style:text-properties fo:font-size="11pt" style:font-size-asian="11pt" style:font-name-complex="Arial" style:font-size-complex="11pt" fo:language="en" fo:language-asian="en" fo:country-asian="GB"/>
    </style:style>
    <style:style style:name="P231" style:family="paragraph" style:parent-style-name="Normal">
      <style:paragraph-properties fo:text-align="justify"/>
      <style:text-properties fo:font-size="11pt" style:font-size-asian="11pt" style:font-name-complex="Arial" style:font-size-complex="11pt" fo:language="en" fo:language-asian="en" fo:country-asian="GB"/>
    </style:style>
    <style:style style:name="P232" style:family="paragraph" style:parent-style-name="Normal">
      <style:paragraph-properties fo:text-align="justify"/>
      <style:text-properties fo:font-size="11pt" style:font-size-asian="11pt" style:font-name-complex="Arial" style:font-size-complex="11pt" fo:language="en" fo:language-asian="en" fo:country-asian="GB"/>
    </style:style>
    <style:style style:name="P233" style:family="paragraph" style:parent-style-name="Normal">
      <style:paragraph-properties fo:text-align="justify"/>
      <style:text-properties fo:font-size="11pt" style:font-size-asian="11pt" style:font-name-complex="Arial" style:font-size-complex="11pt" fo:language="en" fo:language-asian="en" fo:country-asian="GB"/>
    </style:style>
    <style:style style:name="P234" style:family="paragraph" style:parent-style-name="Normal">
      <style:paragraph-properties fo:text-align="justify"/>
      <style:text-properties fo:font-size="11pt" style:font-size-asian="11pt" style:font-name-complex="Arial" style:font-size-complex="11pt" fo:language="en" fo:language-asian="en" fo:country-asian="GB"/>
    </style:style>
    <style:style style:name="P235" style:family="paragraph" style:parent-style-name="Normal">
      <style:paragraph-properties fo:text-align="justify"/>
      <style:text-properties fo:font-size="11pt" style:font-size-asian="11pt" style:font-name-complex="Arial" style:font-size-complex="11pt" fo:language="en" fo:language-asian="en" fo:country-asian="GB"/>
    </style:style>
    <style:style style:name="P236" style:family="paragraph" style:parent-style-name="Normal">
      <style:paragraph-properties fo:text-align="justify"/>
      <style:text-properties fo:font-size="11pt" style:font-size-asian="11pt" style:font-name-complex="Arial" style:font-size-complex="11pt" fo:language="en" fo:language-asian="en" fo:country-asian="GB"/>
    </style:style>
    <style:style style:name="P237" style:family="paragraph" style:parent-style-name="Normal">
      <style:paragraph-properties fo:text-align="justify"/>
      <style:text-properties fo:font-size="11pt" style:font-size-asian="11pt" style:font-name-complex="Arial" style:font-size-complex="11pt" fo:language="en" fo:language-asian="en" fo:country-asian="GB"/>
    </style:style>
    <style:style style:name="P238" style:family="paragraph" style:parent-style-name="Normal">
      <style:paragraph-properties fo:text-align="justify"/>
      <style:text-properties fo:font-size="11pt" style:font-size-asian="11pt" style:font-name-complex="Arial" style:font-size-complex="11pt" fo:language="en" fo:language-asian="en" fo:country-asian="GB"/>
    </style:style>
    <style:style style:name="P239" style:family="paragraph" style:parent-style-name="Normal">
      <style:paragraph-properties fo:text-align="justify"/>
      <style:text-properties fo:font-size="11pt" style:font-size-asian="11pt" style:font-name-complex="Arial" style:font-size-complex="11pt" fo:language="en" fo:language-asian="en" fo:country-asian="GB"/>
    </style:style>
    <style:style style:name="P240" style:family="paragraph" style:parent-style-name="Normal">
      <style:paragraph-properties fo:text-align="justify"/>
      <style:text-properties fo:font-size="11pt" style:font-size-asian="11pt" style:font-name-complex="Arial" style:font-size-complex="11pt" fo:language="en" fo:language-asian="en" fo:country-asian="GB"/>
    </style:style>
    <style:style style:name="P241" style:family="paragraph" style:parent-style-name="Normal">
      <style:paragraph-properties fo:text-align="justify"/>
      <style:text-properties fo:font-size="11pt" style:font-size-asian="11pt" style:font-name-complex="Arial" style:font-size-complex="11pt" fo:language="en" fo:language-asian="en" fo:country-asian="GB"/>
    </style:style>
    <style:style style:name="P242" style:family="paragraph" style:parent-style-name="Heading_20_2">
      <style:paragraph-properties fo:text-align="justify" fo:background-color="#d9e2f3" fo:padding-top="0.035cm" fo:border-top="#000000 0.018cm solid" fo:margin-top="0cm" fo:padding-bottom="0.035cm" fo:border-bottom="#000000 0.018cm solid" fo:padding-left="0.212cm" fo:border-left="#000000 0.018cm solid" fo:padding-right="0.141cm" fo:border-right="#000000 0.018cm solid"/>
    </style:style>
    <style:style style:name="T242_1" style:family="text">
      <style:text-properties fo:font-style="normal" style:font-style-asian="normal" fo:font-size="11pt" style:font-size-asian="11pt" style:font-name-complex="Arial" style:font-size-complex="11pt"/>
    </style:style>
    <style:style style:name="T242_2" style:family="text">
      <style:text-properties fo:font-style="normal" style:font-style-asian="normal" fo:font-size="11pt" style:font-size-asian="11pt" style:font-name-complex="Arial" style:font-size-complex="11pt" fo:font-weight="normal" style:font-weight-asian="normal"/>
    </style:style>
    <style:style style:name="P243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Table6" style:family="table">
      <style:table-properties table:align="left" style:width="18.754cm" fo:margin-left="-0.259cm"/>
    </style:style>
    <style:style style:name="Column19" style:family="table-column">
      <style:table-column-properties style:column-width="3.013cm"/>
    </style:style>
    <style:style style:name="Column20" style:family="table-column">
      <style:table-column-properties style:column-width="1.087cm"/>
    </style:style>
    <style:style style:name="Column21" style:family="table-column">
      <style:table-column-properties style:column-width="1.653cm"/>
    </style:style>
    <style:style style:name="Column22" style:family="table-column">
      <style:table-column-properties style:column-width="5.791cm"/>
    </style:style>
    <style:style style:name="Column23" style:family="table-column">
      <style:table-column-properties style:column-width="7.211cm"/>
    </style:style>
    <style:style style:name="Row54" style:family="table-row">
      <style:table-row-properties style:min-row-height="0.863cm"/>
    </style:style>
    <style:style style:name="Cell12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4" style:family="paragraph" style:parent-style-name="Normal">
      <style:paragraph-properties fo:text-align="justify" fo:line-height="100%" fo:margin-bottom="0cm"/>
    </style:style>
    <style:style style:name="T24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29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5" style:family="paragraph" style:parent-style-name="Normal">
      <style:paragraph-properties fo:text-align="justify" fo:line-height="100%" fo:margin-bottom="0cm"/>
    </style:style>
    <style:style style:name="T245_1" style:family="text">
      <style:text-properties fo:font-style="italic" style:font-style-asian="italic" fo:color="#ff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Row55" style:family="table-row">
      <style:table-row-properties style:min-row-height="0.612cm"/>
    </style:style>
    <style:style style:name="Cell13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6" style:family="paragraph" style:parent-style-name="Normal">
      <style:paragraph-properties fo:text-align="justify" fo:line-height="100%" fo:margin-bottom="0cm"/>
    </style:style>
    <style:style style:name="T24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7" style:family="paragraph" style:parent-style-name="Normal">
      <style:paragraph-properties fo:text-align="justify" fo:line-height="100%" fo:margin-bottom="0cm"/>
    </style:style>
    <style:style style:name="T24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3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Normal">
      <style:paragraph-properties fo:text-align="justify" fo:line-height="100%" fo:margin-bottom="0cm"/>
    </style:style>
    <style:style style:name="T24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">
      <style:paragraph-properties fo:text-align="justify" fo:line-height="100%" fo:margin-bottom="0cm"/>
    </style:style>
    <style:style style:name="T249_1" style:family="text">
      <style:text-properties fo:font-style="italic" style:font-style-asian="italic" fo:color="#ff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49_2" style:family="text">
      <style:text-properties fo:font-style="italic" style:font-style-asian="italic" fo:color="#ff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49_3" style:family="text">
      <style:text-properties fo:font-style="italic" style:font-style-asian="italic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49_4" style:family="text">
      <style:text-properties fo:font-style="italic" style:font-style-asian="italic" style:font-style-complex="italic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249_5" style:family="text">
      <style:text-properties fo:font-style="italic" style:font-style-asian="italic" style:font-style-complex="italic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56" style:family="table-row">
      <style:table-row-properties style:min-row-height="0.609cm"/>
    </style:style>
    <style:style style:name="Cell13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>
      <style:paragraph-properties fo:text-align="justify" fo:line-height="100%" fo:margin-bottom="0cm"/>
    </style:style>
    <style:style style:name="T25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>
      <style:paragraph-properties fo:text-align="justify" fo:line-height="100%" fo:margin-bottom="0cm"/>
    </style:style>
    <style:style style:name="T25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13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>
      <style:paragraph-properties fo:text-align="justify" fo:line-height="100%" fo:margin-bottom="0cm"/>
    </style:style>
    <style:style style:name="T25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>
      <style:paragraph-properties fo:text-align="justify" fo:line-height="100%" fo:margin-bottom="0cm">
        <style:tab-stops>
          <style:tab-stop style:type="right" style:leader-style="none" style:position="4.579cm"/>
        </style:tab-stops>
      </style:paragraph-properties>
    </style:style>
    <style:style style:name="T25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254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/>
    </style:style>
    <style:style style:name="Table7" style:family="table">
      <style:table-properties table:align="left" style:width="18.745cm" fo:margin-left="0cm"/>
    </style:style>
    <style:style style:name="Column24" style:family="table-column">
      <style:table-column-properties style:column-width="2.992cm"/>
    </style:style>
    <style:style style:name="Column25" style:family="table-column">
      <style:table-column-properties style:column-width="9.012cm"/>
    </style:style>
    <style:style style:name="Column26" style:family="table-column">
      <style:table-column-properties style:column-width="6.742cm"/>
    </style:style>
    <style:style style:name="Row57" style:family="table-row">
      <style:table-row-properties style:min-row-height="0.482cm"/>
    </style:style>
    <style:style style:name="Cell13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">
      <style:paragraph-properties fo:text-align="justify" fo:line-height="100%" fo:margin-bottom="0cm"/>
    </style:style>
    <style:style style:name="T25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3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Normal">
      <style:paragraph-properties fo:text-align="justify" fo:line-height="100%" fo:margin-bottom="0cm"/>
    </style:style>
    <style:style style:name="T25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4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">
      <style:paragraph-properties fo:text-align="justify" fo:line-height="100%" fo:margin-bottom="0cm"/>
    </style:style>
    <style:style style:name="T25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58" style:family="table-row"/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8" style:family="paragraph" style:parent-style-name="Normal">
      <style:paragraph-properties fo:line-height="100%" fo:margin-bottom="0cm"/>
    </style:style>
    <style:style style:name="T25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258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9" style:family="paragraph" style:parent-style-name="Normal">
      <style:paragraph-properties fo:line-height="100%" fo:margin-bottom="0cm"/>
    </style:style>
    <style:style style:name="T25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259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260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261" style:family="paragraph" style:parent-style-name="Normal">
      <style:paragraph-properties fo:line-height="100%" fo:margin-bottom="0cm"/>
    </style:style>
    <style:style style:name="T26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262" style:family="paragraph" style:parent-style-name="Normal">
      <style:paragraph-properties fo:line-height="100%" fo:margin-bottom="0cm"/>
    </style:style>
    <style:style style:name="T26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262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262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262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262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262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262_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262_8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262_9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263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264" style:family="paragraph" style:parent-style-name="Normal">
      <style:paragraph-properties fo:line-height="100%" fo:margin-bottom="0cm"/>
    </style:style>
    <style:style style:name="T26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265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266" style:family="paragraph" style:parent-style-name="Normal">
      <style:paragraph-properties fo:line-height="100%" fo:margin-bottom="0cm"/>
    </style:style>
    <style:style style:name="T26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" style:family="paragraph" style:parent-style-name="Normal">
      <style:paragraph-properties fo:line-height="100%" fo:margin-bottom="0cm"/>
    </style:style>
    <style:style style:name="T26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267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267_3" style:family="text" style:parent-style-name="Normal">
      <style:text-properties fo:font-size="11pt" style:font-size-asian="11pt" style:font-name-complex="Arial" style:font-size-complex="11pt"/>
    </style:style>
    <style:style style:name="P268" style:family="paragraph" style:parent-style-name="Footnote_20_text"/>
    <style:style style:name="T268_1" style:family="text"/>
    <style:style style:name="T268_2" style:family="text"/>
    <style:style style:name="P269" style:family="paragraph" style:parent-style-name="Footnote_20_text"/>
    <style:style style:name="P270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271" style:family="paragraph" style:parent-style-name="Normal">
      <style:paragraph-properties fo:line-height="100%" fo:margin-bottom="0cm"/>
    </style:style>
    <style:style style:name="T27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271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272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273" style:family="paragraph" style:parent-style-name="Normal">
      <style:paragraph-properties fo:line-height="100%" fo:margin-bottom="0cm"/>
    </style:style>
    <style:style style:name="T27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273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273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274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275" style:family="paragraph" style:parent-style-name="Normal">
      <style:paragraph-properties fo:line-height="100%" fo:margin-bottom="0cm"/>
    </style:style>
    <style:style style:name="T27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275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T275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276" style:family="paragraph" style:parent-style-name="Normal">
      <style:paragraph-properties fo:text-align="justify"/>
    </style:style>
    <style:style style:name="T276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77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277_1" style:family="text">
      <style:text-properties fo:font-size="11pt" style:font-size-asian="11pt" style:font-name-complex="Arial" style:font-size-complex="11pt"/>
    </style:style>
    <style:style style:name="T277_2" style:family="text">
      <style:text-properties fo:font-size="11pt" style:font-size-asian="11pt" style:font-name-complex="Arial" style:font-size-complex="11pt"/>
    </style:style>
    <style:style style:name="T277_3" style:family="text">
      <style:text-properties fo:font-size="11pt" style:font-size-asian="11pt" style:font-name-complex="Arial" style:font-size-complex="11pt"/>
    </style:style>
    <style:style style:name="T277_4" style:family="text">
      <style:text-properties fo:font-size="11pt" style:font-size-asian="11pt" style:font-name-complex="Arial" style:font-size-complex="11pt"/>
    </style:style>
    <style:style style:name="T277_5" style:family="text">
      <style:text-properties fo:font-size="11pt" style:font-size-asian="11pt" style:font-name-complex="Arial" style:font-size-complex="11pt"/>
    </style:style>
    <style:style style:name="T277_6" style:family="text">
      <style:text-properties fo:font-size="11pt" style:font-size-asian="11pt" style:font-name-complex="Arial" style:font-size-complex="11pt"/>
    </style:style>
    <style:style style:name="T277_7" style:family="text">
      <style:text-properties fo:font-size="11pt" style:font-size-asian="11pt" style:font-name-complex="Arial" style:font-size-complex="11pt"/>
    </style:style>
    <style:style style:name="T277_8" style:family="text">
      <style:text-properties fo:font-size="11pt" style:font-size-asian="11pt" style:font-name-complex="Arial" style:font-size-complex="11pt"/>
    </style:style>
    <style:style style:name="T277_9" style:family="text">
      <style:text-properties fo:font-size="11pt" style:font-size-asian="11pt" style:font-name-complex="Arial" style:font-size-complex="11pt"/>
    </style:style>
    <style:style style:name="P278" style:family="paragraph" style:parent-style-name="List_20_Paragraph">
      <style:paragraph-properties fo:text-align="justify"/>
      <style:text-properties fo:font-size="11pt" style:font-size-asian="11pt" style:font-name-complex="Arial" style:font-size-complex="11pt" style:letter-kerning="true"/>
    </style:style>
    <style:style style:name="P279" style:family="paragraph" style:parent-style-name="List_20_Paragraph">
      <style:paragraph-properties fo:text-align="justify" fo:margin-bottom="0cm"/>
    </style:style>
    <style:style style:name="T279_1" style:family="text">
      <style:text-properties fo:font-size="11pt" style:font-size-asian="11pt" style:font-name-complex="Arial" style:font-size-complex="11pt"/>
    </style:style>
    <style:style style:name="T279_2" style:family="text">
      <style:text-properties fo:font-size="11pt" style:font-size-asian="11pt" style:font-name-complex="Arial" style:font-size-complex="11pt"/>
    </style:style>
    <style:style style:name="T279_3" style:family="text">
      <style:text-properties fo:font-size="11pt" style:font-size-asian="11pt" style:font-name-complex="Arial" style:font-size-complex="11pt"/>
    </style:style>
    <style:style style:name="T279_4" style:family="text">
      <style:text-properties fo:font-size="11pt" style:font-size-asian="11pt" style:font-name-complex="Arial" style:font-size-complex="11pt"/>
    </style:style>
    <style:style style:name="P280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81" style:family="paragraph" style:parent-style-name="Normal">
      <style:paragraph-properties fo:text-align="justify"/>
    </style:style>
    <style:style style:name="T28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82" style:family="paragraph" style:parent-style-name="List_20_Paragraph">
      <style:paragraph-properties fo:text-align="justify" fo:margin-bottom="0cm"/>
    </style:style>
    <style:style style:name="T282_1" style:family="text">
      <style:text-properties fo:font-size="11pt" style:font-size-asian="11pt" style:font-name-complex="Arial" style:font-size-complex="11pt"/>
    </style:style>
    <style:style style:name="T282_2" style:family="text">
      <style:text-properties fo:font-size="11pt" style:font-size-asian="11pt" style:font-name-complex="Arial" style:font-size-complex="11pt"/>
    </style:style>
    <style:style style:name="T282_3" style:family="text">
      <style:text-properties fo:font-size="11pt" style:font-size-asian="11pt" style:font-name-complex="Arial" style:font-size-complex="11pt"/>
    </style:style>
    <style:style style:name="T282_4" style:family="text">
      <style:text-properties fo:font-size="11pt" style:font-size-asian="11pt" style:font-name-complex="Arial" style:font-size-complex="11pt"/>
    </style:style>
    <style:style style:name="T282_5" style:family="text" style:parent-style-name="List_20_Paragraph">
      <style:text-properties fo:font-size="11pt" style:font-size-asian="11pt" style:font-name-complex="Arial" style:font-size-complex="11pt"/>
    </style:style>
    <style:style style:name="P283" style:family="paragraph" style:parent-style-name="Normal"/>
    <style:style style:name="T283_1" style:family="text">
      <style:text-properties fo:font-size="10pt" style:font-size-asian="10pt" style:font-name-complex="Arial" style:font-size-complex="10pt"/>
    </style:style>
    <style:style style:name="T283_2" style:family="text">
      <style:text-properties fo:font-size="10pt" style:font-size-asian="10pt" style:font-name-complex="Arial" style:font-size-complex="10pt" fo:language-asian="en" fo:country-asian="GB"/>
    </style:style>
    <style:style style:name="P284" style:family="paragraph" style:parent-style-name="Footnote_20_text"/>
    <style:style style:name="T284_1" style:family="text"/>
    <style:style style:name="P285" style:family="paragraph" style:parent-style-name="Normal">
      <style:paragraph-properties fo:text-align="justify" fo:margin-left="0.635cm"/>
      <style:text-properties fo:font-size="11pt" style:font-size-asian="11pt" style:font-name-complex="Arial" style:font-size-complex="11pt"/>
    </style:style>
    <style:style style:name="Table8" style:family="table">
      <style:table-properties table:align="left" style:width="19.002cm" fo:margin-left="-0.009cm"/>
    </style:style>
    <style:style style:name="Column27" style:family="table-column">
      <style:table-column-properties style:column-width="2.762cm"/>
    </style:style>
    <style:style style:name="Column28" style:family="table-column">
      <style:table-column-properties style:column-width="1.087cm"/>
    </style:style>
    <style:style style:name="Column29" style:family="table-column">
      <style:table-column-properties style:column-width="1.653cm"/>
    </style:style>
    <style:style style:name="Column30" style:family="table-column">
      <style:table-column-properties style:column-width="5.791cm"/>
    </style:style>
    <style:style style:name="Column31" style:family="table-column">
      <style:table-column-properties style:column-width="7.71cm"/>
    </style:style>
    <style:style style:name="Row59" style:family="table-row">
      <style:table-row-properties style:min-row-height="0.863cm"/>
    </style:style>
    <style:style style:name="Cell14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6" style:family="paragraph" style:parent-style-name="Normal">
      <style:paragraph-properties fo:text-align="justify" fo:line-height="100%" fo:margin-bottom="0cm"/>
    </style:style>
    <style:style style:name="T28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286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86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45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7" style:family="paragraph" style:parent-style-name="Normal">
      <style:paragraph-properties fo:text-align="justify" fo:line-height="100%" fo:margin-bottom="0cm"/>
    </style:style>
    <style:style style:name="T287_1" style:family="text">
      <style:text-properties fo:font-style="italic" style:font-style-asian="italic" fo:color="#ff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Row60" style:family="table-row">
      <style:table-row-properties style:min-row-height="0.612cm"/>
    </style:style>
    <style:style style:name="Cell14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8" style:family="paragraph" style:parent-style-name="Normal">
      <style:paragraph-properties fo:text-align="justify" fo:line-height="100%" fo:margin-bottom="0cm"/>
    </style:style>
    <style:style style:name="T28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9" style:family="paragraph" style:parent-style-name="Normal">
      <style:paragraph-properties fo:text-align="justify" fo:line-height="100%" fo:margin-bottom="0cm"/>
    </style:style>
    <style:style style:name="T28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4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0" style:family="paragraph" style:parent-style-name="Normal">
      <style:paragraph-properties fo:text-align="justify" fo:line-height="100%" fo:margin-bottom="0cm"/>
    </style:style>
    <style:style style:name="T29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1" style:family="paragraph" style:parent-style-name="Normal">
      <style:paragraph-properties fo:text-align="justify" fo:line-height="100%" fo:margin-bottom="0cm"/>
    </style:style>
    <style:style style:name="T291_1" style:family="text">
      <style:text-properties fo:font-style="italic" style:font-style-asian="italic" fo:color="#ff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91_2" style:family="text">
      <style:text-properties fo:font-style="italic" style:font-style-asian="italic" fo:color="#ff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91_3" style:family="text">
      <style:text-properties style:font-style-complex="italic" fo:color="#ff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91_4" style:family="text">
      <style:text-properties style:font-style-complex="italic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291_5" style:family="text">
      <style:text-properties fo:font-style="italic" style:font-style-asian="italic" style:font-style-complex="italic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291_6" style:family="text">
      <style:text-properties fo:font-style="italic" style:font-style-asian="italic" style:font-style-complex="italic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61" style:family="table-row">
      <style:table-row-properties style:min-row-height="0.609cm"/>
    </style:style>
    <style:style style:name="Cell15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2" style:family="paragraph" style:parent-style-name="Normal">
      <style:paragraph-properties fo:text-align="justify" fo:line-height="100%" fo:margin-bottom="0cm"/>
    </style:style>
    <style:style style:name="T29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3" style:family="paragraph" style:parent-style-name="Normal">
      <style:paragraph-properties fo:text-align="justify" fo:line-height="100%" fo:margin-bottom="0cm"/>
    </style:style>
    <style:style style:name="T29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15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4" style:family="paragraph" style:parent-style-name="Normal">
      <style:paragraph-properties fo:text-align="justify" fo:line-height="100%" fo:margin-bottom="0cm"/>
    </style:style>
    <style:style style:name="T29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5" style:family="paragraph" style:parent-style-name="Normal">
      <style:paragraph-properties fo:text-align="justify" fo:line-height="100%" fo:margin-bottom="0cm">
        <style:tab-stops>
          <style:tab-stop style:type="right" style:leader-style="none" style:position="4.579cm"/>
        </style:tab-stops>
      </style:paragraph-properties>
    </style:style>
    <style:style style:name="T29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296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/>
    </style:style>
    <style:style style:name="Table9" style:family="table">
      <style:table-properties table:align="left" style:width="19.004cm" fo:margin-left="0cm"/>
    </style:style>
    <style:style style:name="Column32" style:family="table-column">
      <style:table-column-properties style:column-width="3.272cm"/>
    </style:style>
    <style:style style:name="Column33" style:family="table-column">
      <style:table-column-properties style:column-width="7.731cm"/>
    </style:style>
    <style:style style:name="Column34" style:family="table-column">
      <style:table-column-properties style:column-width="8.001cm"/>
    </style:style>
    <style:style style:name="Row62" style:family="table-row">
      <style:table-row-properties style:min-row-height="0.482cm"/>
    </style:style>
    <style:style style:name="Cell15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7" style:family="paragraph" style:parent-style-name="Normal">
      <style:paragraph-properties fo:text-align="justify" fo:line-height="100%" fo:margin-bottom="0cm"/>
    </style:style>
    <style:style style:name="T29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5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8" style:family="paragraph" style:parent-style-name="Normal">
      <style:paragraph-properties fo:text-align="justify" fo:line-height="100%" fo:margin-bottom="0cm"/>
    </style:style>
    <style:style style:name="T29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5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9" style:family="paragraph" style:parent-style-name="Normal">
      <style:paragraph-properties fo:text-align="justify" fo:line-height="100%" fo:margin-bottom="0cm"/>
    </style:style>
    <style:style style:name="T29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63" style:family="table-row"/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0" style:family="paragraph" style:parent-style-name="Normal">
      <style:paragraph-properties fo:line-height="100%" fo:margin-bottom="0cm"/>
    </style:style>
    <style:style style:name="T30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300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00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1" style:family="paragraph" style:parent-style-name="Normal">
      <style:paragraph-properties fo:text-align="justify" fo:line-height="100%" fo:margin-bottom="0cm"/>
    </style:style>
    <style:style style:name="T30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01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302" style:family="paragraph" style:parent-style-name="Normal">
      <style:paragraph-properties fo:text-align="justify" fo:line-height="100%" fo:margin-bottom="0cm"/>
    </style:style>
    <style:style style:name="T30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302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302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303" style:family="paragraph" style:parent-style-name="Normal">
      <style:paragraph-properties fo:text-align="justify" fo:line-height="100%" fo:margin-bottom="0cm"/>
    </style:style>
    <style:style style:name="T30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304" style:family="paragraph" style:parent-style-name="Normal">
      <style:paragraph-properties fo:text-align="justify" fo:line-height="100%" fo:margin-bottom="0cm"/>
    </style:style>
    <style:style style:name="T30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305" style:family="paragraph" style:parent-style-name="Normal">
      <style:paragraph-properties fo:text-align="justify" fo:line-height="100%" fo:margin-bottom="0cm"/>
    </style:style>
    <style:style style:name="T30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306" style:family="paragraph" style:parent-style-name="Normal">
      <style:paragraph-properties fo:text-align="justify" fo:line-height="100%" fo:margin-bottom="0cm"/>
    </style:style>
    <style:style style:name="T30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306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307" style:family="paragraph" style:parent-style-name="Normal">
      <style:paragraph-properties fo:text-align="justify" fo:line-height="100%" fo:margin-bottom="0cm"/>
    </style:style>
    <style:style style:name="T30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308" style:family="paragraph" style:parent-style-name="Normal">
      <style:paragraph-properties fo:text-align="justify" fo:line-height="100%" fo:margin-bottom="0cm"/>
    </style:style>
    <style:style style:name="T30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308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9" style:family="paragraph" style:parent-style-name="Normal">
      <style:paragraph-properties fo:text-align="justify" fo:line-height="100%" fo:margin-bottom="0cm"/>
    </style:style>
    <style:style style:name="T30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09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310" style:family="paragraph" style:parent-style-name="Normal">
      <style:paragraph-properties fo:text-align="justify" fo:line-height="100%" fo:margin-bottom="0cm"/>
    </style:style>
    <style:style style:name="T31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311" style:family="paragraph" style:parent-style-name="Normal">
      <style:paragraph-properties fo:text-align="justify" fo:line-height="100%" fo:margin-bottom="0cm"/>
    </style:style>
    <style:style style:name="T31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312" style:family="paragraph" style:parent-style-name="Normal">
      <style:paragraph-properties fo:text-align="justify" fo:line-height="100%" fo:margin-bottom="0cm"/>
    </style:style>
    <style:style style:name="T31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313" style:family="paragraph" style:parent-style-name="Normal">
      <style:paragraph-properties fo:text-align="justify" fo:line-height="100%" fo:margin-bottom="0cm"/>
    </style:style>
    <style:style style:name="T31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Row64" style:family="table-row"/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4" style:family="paragraph" style:parent-style-name="Normal">
      <style:paragraph-properties fo:line-height="100%" fo:margin-bottom="0cm"/>
    </style:style>
    <style:style style:name="T31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314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5" style:family="paragraph" style:parent-style-name="Normal">
      <style:paragraph-properties fo:text-align="justify" fo:line-height="100%" fo:margin-bottom="0cm"/>
    </style:style>
    <style:style style:name="T31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315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6" style:family="paragraph" style:parent-style-name="Normal">
      <style:paragraph-properties fo:text-align="justify" fo:line-height="100%" fo:margin-bottom="0cm"/>
    </style:style>
    <style:style style:name="T31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316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316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316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316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316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316_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316_8" style:family="text">
      <style:text-properties style:text-position="super 58%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316_9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317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318" style:family="paragraph" style:parent-style-name="Normal">
      <style:paragraph-properties fo:text-align="justify"/>
    </style:style>
    <style:style style:name="T318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318_2" style:family="text">
      <style:text-properties fo:font-size="11pt" style:font-size-asian="11pt" style:font-name-complex="Arial" style:font-size-complex="11pt"/>
    </style:style>
    <style:style style:name="P319" style:family="paragraph" style:parent-style-name="List_20_Paragraph">
      <style:paragraph-properties fo:text-align="justify" fo:margin-bottom="0cm"/>
      <style:text-properties fo:font-size="11pt" style:font-size-asian="11pt" style:font-name-complex="Arial" style:font-size-complex="11pt"/>
    </style:style>
    <style:style style:name="T319_1" style:family="text">
      <style:text-properties fo:font-size="11pt" style:font-size-asian="11pt" style:font-name-complex="Arial" style:font-size-complex="11pt"/>
    </style:style>
    <style:style style:name="T319_2" style:family="text">
      <style:text-properties fo:font-size="11pt" style:font-size-asian="11pt" style:font-name-complex="Arial" style:font-size-complex="11pt"/>
    </style:style>
    <style:style style:name="T319_3" style:family="text">
      <style:text-properties fo:font-size="11pt" style:font-size-asian="11pt" style:font-name-complex="Arial" style:font-size-complex="11pt"/>
    </style:style>
    <style:style style:name="T319_4" style:family="text">
      <style:text-properties fo:font-size="11pt" style:font-size-asian="11pt" style:font-name-complex="Arial" style:font-size-complex="11pt"/>
    </style:style>
    <style:style style:name="T319_5" style:family="text">
      <style:text-properties fo:font-size="11pt" style:font-size-asian="11pt" style:font-name-complex="Arial" style:font-size-complex="11pt"/>
    </style:style>
    <style:style style:name="T319_6" style:family="text">
      <style:text-properties fo:font-size="11pt" style:font-size-asian="11pt" style:font-name-complex="Arial" style:font-size-complex="11pt"/>
    </style:style>
    <style:style style:name="T319_7" style:family="text">
      <style:text-properties fo:font-size="11pt" style:font-size-asian="11pt" style:font-name-complex="Arial" style:font-size-complex="11pt"/>
    </style:style>
    <style:style style:name="T319_8" style:family="text">
      <style:text-properties fo:font-size="11pt" style:font-size-asian="11pt" style:font-name-complex="Arial" style:font-size-complex="11pt"/>
    </style:style>
    <style:style style:name="T319_9" style:family="text">
      <style:text-properties fo:font-size="11pt" style:font-size-asian="11pt" style:font-name-complex="Arial" style:font-size-complex="11pt"/>
    </style:style>
    <style:style style:name="T319_10" style:family="text">
      <style:text-properties fo:font-size="11pt" style:font-size-asian="11pt" style:font-name-complex="Arial" style:font-size-complex="11pt"/>
    </style:style>
    <style:style style:name="P320" style:family="paragraph" style:parent-style-name="List_20_Paragraph">
      <style:paragraph-properties fo:text-align="justify" fo:margin-bottom="0cm"/>
      <style:text-properties fo:font-size="11pt" style:font-size-asian="11pt" style:font-name-complex="Arial" style:font-size-complex="11pt" style:letter-kerning="true"/>
    </style:style>
    <style:style style:name="P321" style:family="paragraph" style:parent-style-name="Normal">
      <style:paragraph-properties fo:text-align="justify"/>
    </style:style>
    <style:style style:name="T32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22" style:family="paragraph" style:parent-style-name="List_20_Paragraph">
      <style:paragraph-properties fo:text-align="justify" fo:margin-bottom="0cm"/>
    </style:style>
    <style:style style:name="T322_1" style:family="text">
      <style:text-properties fo:font-size="11pt" style:font-size-asian="11pt" style:font-size-complex="11pt"/>
    </style:style>
    <style:style style:name="T322_2" style:family="text">
      <style:text-properties fo:font-size="11pt" style:font-size-asian="11pt" style:font-size-complex="11pt"/>
    </style:style>
    <style:style style:name="T322_3" style:family="text">
      <style:text-properties fo:font-size="11pt" style:font-size-asian="11pt" style:font-size-complex="11pt"/>
    </style:style>
    <style:style style:name="T322_4" style:family="text">
      <style:text-properties fo:font-size="11pt" style:font-size-asian="11pt" style:font-size-complex="11pt"/>
    </style:style>
    <style:style style:name="T322_5" style:family="text">
      <style:text-properties fo:font-size="11pt" style:font-size-asian="11pt" style:font-size-complex="11pt"/>
    </style:style>
    <style:style style:name="T322_6" style:family="text">
      <style:text-properties fo:font-size="11pt" style:font-size-asian="11pt" style:font-size-complex="11pt"/>
    </style:style>
    <style:style style:name="T322_7" style:family="text">
      <style:text-properties fo:font-size="11pt" style:font-size-asian="11pt" style:font-size-complex="11pt"/>
    </style:style>
    <style:style style:name="P323" style:family="paragraph" style:parent-style-name="Heading_20_6">
      <style:paragraph-properties style:line-height-at-least="0.529cm"/>
      <style:text-properties style:font-name="Segoe UI" fo:font-size="7.5pt" style:font-size-asian="7.5pt" style:font-name-complex="Segoe UI" style:font-size-complex="7.5pt"/>
    </style:style>
    <style:style style:name="P324" style:family="paragraph" style:parent-style-name="Normal">
      <style:paragraph-properties fo:text-align="justify"/>
    </style:style>
    <style:style style:name="T324_1" style:family="text">
      <style:text-properties fo:font-size="11pt" style:font-size-asian="11pt" style:font-size-complex="11pt"/>
    </style:style>
    <style:style style:name="T324_2" style:family="text">
      <style:text-properties fo:font-size="11pt" style:font-size-asian="11pt" style:font-size-complex="11pt"/>
    </style:style>
    <style:style style:name="T324_3" style:family="text">
      <style:text-properties fo:font-size="11pt" style:font-size-asian="11pt" style:font-size-complex="11pt"/>
    </style:style>
    <style:style style:name="T324_4" style:family="text">
      <style:text-properties fo:font-size="11pt" style:font-size-asian="11pt" style:font-size-complex="11pt"/>
    </style:style>
    <style:style style:name="P325" style:family="paragraph" style:parent-style-name="Normal">
      <style:paragraph-properties fo:text-align="justify" fo:margin-left="1.27cm"/>
      <style:text-properties style:font-name="Calibri" style:font-name-complex="Arial" fo:language-asian="en" fo:country-asian="GB" style:letter-kerning="true"/>
    </style:style>
    <style:style style:name="P326" style:family="paragraph" style:parent-style-name="Normal">
      <style:paragraph-properties fo:text-align="justify"/>
      <style:text-properties fo:font-size="11pt" style:font-size-asian="11pt" style:font-name-complex="Arial" style:font-size-complex="11pt" fo:language-asian="en" fo:country-asian="GB" style:letter-kerning="true"/>
    </style:style>
    <style:style style:name="T326_1" style:family="text">
      <style:text-properties fo:font-size="11pt" style:font-size-asian="11pt" style:font-name-complex="Arial" style:font-size-complex="11pt" fo:language-asian="en" fo:country-asian="GB" style:letter-kerning="true"/>
    </style:style>
    <style:style style:name="T326_2" style:family="text">
      <style:text-properties fo:font-size="11pt" style:font-size-asian="11pt" style:font-name-complex="Arial" style:font-size-complex="11pt" fo:language-asian="en" fo:country-asian="GB" style:letter-kerning="true"/>
    </style:style>
    <style:style style:name="T326_3" style:family="text">
      <style:text-properties fo:font-size="11pt" style:font-size-asian="11pt" style:font-name-complex="Arial" style:font-size-complex="11pt" fo:language-asian="en" fo:country-asian="GB" style:letter-kerning="true"/>
    </style:style>
    <style:style style:name="T326_4" style:family="text">
      <style:text-properties fo:font-size="11pt" style:font-size-asian="11pt" style:font-name-complex="Arial" style:font-size-complex="11pt" fo:language-asian="en" fo:country-asian="GB" style:letter-kerning="true"/>
    </style:style>
    <style:style style:name="T326_5" style:family="text">
      <style:text-properties fo:font-size="11pt" style:font-size-asian="11pt" style:font-name-complex="Arial" style:font-size-complex="11pt" fo:language-asian="en" fo:country-asian="GB" style:letter-kerning="true"/>
    </style:style>
    <style:style style:name="T326_6" style:family="text">
      <style:text-properties fo:font-size="11pt" style:font-size-asian="11pt" style:font-name-complex="Arial" style:font-size-complex="11pt" fo:language-asian="en" fo:country-asian="GB" style:letter-kerning="true"/>
    </style:style>
    <style:style style:name="T326_7" style:family="text">
      <style:text-properties fo:font-size="11pt" style:font-size-asian="11pt" style:font-name-complex="Arial" style:font-size-complex="11pt" fo:language-asian="en" fo:country-asian="GB" style:letter-kerning="true"/>
    </style:style>
    <style:style style:name="T326_8" style:family="text">
      <style:text-properties fo:font-size="11pt" style:font-size-asian="11pt" style:font-name-complex="Arial" style:font-size-complex="11pt" fo:language-asian="en" fo:country-asian="GB" style:letter-kerning="true"/>
    </style:style>
    <style:style style:name="T326_9" style:family="text">
      <style:text-properties fo:font-size="11pt" style:font-size-asian="11pt" style:font-name-complex="Arial" style:font-size-complex="11pt" fo:language-asian="en" fo:country-asian="GB" style:letter-kerning="true"/>
    </style:style>
    <style:style style:name="P327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Table10" style:family="table">
      <style:table-properties table:align="left" style:width="18.503cm" fo:margin-left="-0.259cm"/>
    </style:style>
    <style:style style:name="Column35" style:family="table-column">
      <style:table-column-properties style:column-width="3.013cm"/>
    </style:style>
    <style:style style:name="Column36" style:family="table-column">
      <style:table-column-properties style:column-width="1.087cm"/>
    </style:style>
    <style:style style:name="Column37" style:family="table-column">
      <style:table-column-properties style:column-width="1.653cm"/>
    </style:style>
    <style:style style:name="Column38" style:family="table-column">
      <style:table-column-properties style:column-width="5.791cm"/>
    </style:style>
    <style:style style:name="Column39" style:family="table-column">
      <style:table-column-properties style:column-width="6.96cm"/>
    </style:style>
    <style:style style:name="Row65" style:family="table-row">
      <style:table-row-properties style:min-row-height="0.863cm"/>
    </style:style>
    <style:style style:name="Cell16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8" style:family="paragraph" style:parent-style-name="Normal">
      <style:paragraph-properties fo:text-align="justify" fo:line-height="100%" fo:margin-bottom="0cm"/>
    </style:style>
    <style:style style:name="T32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64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9" style:family="paragraph" style:parent-style-name="Normal">
      <style:paragraph-properties fo:text-align="justify" fo:line-height="100%" fo:margin-bottom="0cm"/>
    </style:style>
    <style:style style:name="T329_1" style:family="text">
      <style:text-properties fo:font-style="italic" style:font-style-asian="italic" fo:color="#ff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Row66" style:family="table-row">
      <style:table-row-properties style:min-row-height="0.612cm"/>
    </style:style>
    <style:style style:name="Cell16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0" style:family="paragraph" style:parent-style-name="Normal">
      <style:paragraph-properties fo:text-align="justify" fo:line-height="100%" fo:margin-bottom="0cm"/>
    </style:style>
    <style:style style:name="T33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1" style:family="paragraph" style:parent-style-name="Normal">
      <style:paragraph-properties fo:text-align="justify" fo:line-height="100%" fo:margin-bottom="0cm"/>
    </style:style>
    <style:style style:name="T33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6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2" style:family="paragraph" style:parent-style-name="Normal">
      <style:paragraph-properties fo:text-align="justify" fo:line-height="100%" fo:margin-bottom="0cm"/>
    </style:style>
    <style:style style:name="T33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3" style:family="paragraph" style:parent-style-name="Normal">
      <style:paragraph-properties fo:text-align="justify" fo:line-height="100%" fo:margin-bottom="0cm"/>
    </style:style>
    <style:style style:name="T333_1" style:family="text">
      <style:text-properties fo:font-style="italic" style:font-style-asian="italic" fo:color="#ff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33_2" style:family="text">
      <style:text-properties fo:font-style="italic" style:font-style-asian="italic" fo:color="#ff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33_3" style:family="text">
      <style:text-properties fo:font-style="italic" style:font-style-asian="italic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33_4" style:family="text">
      <style:text-properties fo:font-style="italic" style:font-style-asian="italic" style:font-style-complex="italic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33_5" style:family="text">
      <style:text-properties fo:font-style="italic" style:font-style-asian="italic" style:font-style-complex="italic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33_6" style:family="text">
      <style:text-properties fo:font-style="italic" style:font-style-asian="italic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67" style:family="table-row">
      <style:table-row-properties style:min-row-height="0.609cm"/>
    </style:style>
    <style:style style:name="Cell16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4" style:family="paragraph" style:parent-style-name="Normal">
      <style:paragraph-properties fo:text-align="justify" fo:line-height="100%" fo:margin-bottom="0cm"/>
    </style:style>
    <style:style style:name="T33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5" style:family="paragraph" style:parent-style-name="Normal">
      <style:paragraph-properties fo:text-align="justify" fo:line-height="100%" fo:margin-bottom="0cm"/>
    </style:style>
    <style:style style:name="T33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17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6" style:family="paragraph" style:parent-style-name="Normal">
      <style:paragraph-properties fo:text-align="justify" fo:line-height="100%" fo:margin-bottom="0cm"/>
    </style:style>
    <style:style style:name="T33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7" style:family="paragraph" style:parent-style-name="Normal">
      <style:paragraph-properties fo:text-align="justify" fo:line-height="100%" fo:margin-bottom="0cm">
        <style:tab-stops>
          <style:tab-stop style:type="right" style:leader-style="none" style:position="4.579cm"/>
        </style:tab-stops>
      </style:paragraph-properties>
    </style:style>
    <style:style style:name="T33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338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/>
    </style:style>
    <style:style style:name="Table11" style:family="table">
      <style:table-properties table:align="left" style:width="18.494cm" fo:margin-left="0cm"/>
    </style:style>
    <style:style style:name="Column40" style:family="table-column">
      <style:table-column-properties style:column-width="4.251cm"/>
    </style:style>
    <style:style style:name="Column41" style:family="table-column">
      <style:table-column-properties style:column-width="7.835cm"/>
    </style:style>
    <style:style style:name="Column42" style:family="table-column">
      <style:table-column-properties style:column-width="6.408cm"/>
    </style:style>
    <style:style style:name="Row68" style:family="table-row">
      <style:table-row-properties style:min-row-height="0.538cm"/>
    </style:style>
    <style:style style:name="Cell17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9" style:family="paragraph" style:parent-style-name="Normal">
      <style:paragraph-properties fo:text-align="justify" fo:line-height="100%" fo:margin-bottom="0cm"/>
    </style:style>
    <style:style style:name="T33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7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0" style:family="paragraph" style:parent-style-name="Normal">
      <style:paragraph-properties fo:text-align="justify" fo:line-height="100%" fo:margin-bottom="0cm"/>
    </style:style>
    <style:style style:name="T34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7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1" style:family="paragraph" style:parent-style-name="Normal">
      <style:paragraph-properties fo:text-align="justify" fo:line-height="100%" fo:margin-bottom="0cm"/>
    </style:style>
    <style:style style:name="T34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69" style:family="table-row">
      <style:table-row-properties style:min-row-height="1.348cm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2" style:family="paragraph" style:parent-style-name="Normal">
      <style:paragraph-properties fo:text-align="justify" fo:line-height="100%" fo:margin-bottom="0cm"/>
    </style:style>
    <style:style style:name="T342_1" style:family="text">
      <style:text-properties style:font-style-complex="italic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342_2" style:family="text">
      <style:text-properties style:font-style-complex="italic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3" style:family="paragraph" style:parent-style-name="Normal">
      <style:paragraph-properties fo:text-align="justify" fo:line-height="100%" fo:margin-bottom="0cm"/>
    </style:style>
    <style:style style:name="T34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43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344" style:family="paragraph" style:parent-style-name="Normal">
      <style:paragraph-properties fo:text-align="justify"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345" style:family="paragraph" style:parent-style-name="Normal">
      <style:paragraph-properties fo:text-align="justify" fo:line-height="100%" fo:margin-bottom="0cm"/>
    </style:style>
    <style:style style:name="T34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345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345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345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345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345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346" style:family="paragraph" style:parent-style-name="Normal">
      <style:paragraph-properties fo:text-align="justify"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347" style:family="paragraph" style:parent-style-name="Normal">
      <style:paragraph-properties fo:text-align="justify" fo:line-height="100%" fo:margin-bottom="0cm"/>
    </style:style>
    <style:style style:name="T34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347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347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8" style:family="paragraph" style:parent-style-name="Normal">
      <style:paragraph-properties fo:text-align="justify" fo:line-height="100%" fo:margin-bottom="0cm"/>
    </style:style>
    <style:style style:name="T34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48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48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48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349" style:family="paragraph" style:parent-style-name="Normal">
      <style:paragraph-properties fo:text-align="justify"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350" style:family="paragraph" style:parent-style-name="Normal">
      <style:paragraph-properties fo:text-align="justify" fo:line-height="100%" fo:margin-bottom="0cm"/>
    </style:style>
    <style:style style:name="T35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350_2" style:family="text">
      <style:text-properties style:text-position="super 58%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350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351" style:family="paragraph" style:parent-style-name="Normal">
      <style:paragraph-properties fo:text-align="justify"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352" style:family="paragraph" style:parent-style-name="Normal">
      <style:paragraph-properties fo:text-align="justify" fo:line-height="100%" fo:margin-bottom="0cm"/>
    </style:style>
    <style:style style:name="T35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352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52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Row70" style:family="table-row">
      <style:table-row-properties style:min-row-height="1.348cm"/>
    </style:style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3" style:family="paragraph" style:parent-style-name="Normal">
      <style:paragraph-properties fo:line-height="100%" fo:margin-bottom="0cm"/>
    </style:style>
    <style:style style:name="T353_1" style:family="text">
      <style:text-properties style:font-style-complex="italic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4" style:family="paragraph" style:parent-style-name="Normal">
      <style:paragraph-properties fo:text-align="justify" fo:line-height="100%" fo:margin-bottom="0cm"/>
    </style:style>
    <style:style style:name="T35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54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54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355" style:family="paragraph" style:parent-style-name="Normal">
      <style:paragraph-properties fo:text-align="justify"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6" style:family="paragraph" style:parent-style-name="Normal">
      <style:paragraph-properties fo:text-align="justify" fo:line-height="100%" fo:margin-bottom="0cm"/>
    </style:style>
    <style:style style:name="T35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357" style:family="paragraph" style:parent-style-name="Normal">
      <style:paragraph-properties fo:text-align="justify"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358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59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60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61" style:family="paragraph" style:parent-style-name="Normal">
      <style:paragraph-properties fo:text-align="justify"/>
    </style:style>
    <style:style style:name="T36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361_2" style:family="text">
      <style:text-properties fo:font-size="11pt" style:font-size-asian="11pt" style:font-name-complex="Arial" style:font-size-complex="11pt"/>
    </style:style>
    <style:style style:name="P362" style:family="paragraph" style:parent-style-name="List_20_Paragraph">
      <style:paragraph-properties fo:text-align="justify"/>
    </style:style>
    <style:style style:name="T362_1" style:family="text">
      <style:text-properties fo:font-size="11pt" style:font-size-asian="11pt" style:font-name-complex="Arial" style:font-size-complex="11pt"/>
    </style:style>
    <style:style style:name="T362_2" style:family="text">
      <style:text-properties fo:font-size="11pt" style:font-size-asian="11pt" style:font-name-complex="Arial" style:font-size-complex="11pt"/>
    </style:style>
    <style:style style:name="T362_3" style:family="text">
      <style:text-properties fo:font-size="11pt" style:font-size-asian="11pt" style:font-name-complex="Arial" style:font-size-complex="11pt"/>
    </style:style>
    <style:style style:name="P363" style:family="paragraph" style:parent-style-name="List_20_Paragraph">
      <style:paragraph-properties fo:text-align="justify"/>
      <style:text-properties fo:font-size="11pt" style:font-size-asian="11pt" style:font-name-complex="Arial" style:font-size-complex="11pt" style:letter-kerning="true"/>
    </style:style>
    <style:style style:name="P364" style:family="paragraph" style:parent-style-name="List_20_Paragraph">
      <style:paragraph-properties fo:text-align="justify"/>
    </style:style>
    <style:style style:name="T364_1" style:family="text">
      <style:text-properties fo:font-size="11pt" style:font-size-asian="11pt" style:font-name-complex="Arial" style:font-size-complex="11pt"/>
    </style:style>
    <style:style style:name="T364_2" style:family="text">
      <style:text-properties fo:font-size="11pt" style:font-size-asian="11pt" style:font-name-complex="Arial" style:font-size-complex="11pt"/>
    </style:style>
    <style:style style:name="T364_3" style:family="text">
      <style:text-properties fo:font-size="11pt" style:font-size-asian="11pt" style:font-name-complex="Arial" style:font-size-complex="11pt"/>
    </style:style>
    <style:style style:name="P365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Table12" style:family="table">
      <style:table-properties table:align="left" style:width="18.503cm" fo:margin-left="-0.259cm"/>
    </style:style>
    <style:style style:name="Column43" style:family="table-column">
      <style:table-column-properties style:column-width="3.013cm"/>
    </style:style>
    <style:style style:name="Column44" style:family="table-column">
      <style:table-column-properties style:column-width="1.087cm"/>
    </style:style>
    <style:style style:name="Column45" style:family="table-column">
      <style:table-column-properties style:column-width="1.653cm"/>
    </style:style>
    <style:style style:name="Column46" style:family="table-column">
      <style:table-column-properties style:column-width="5.791cm"/>
    </style:style>
    <style:style style:name="Column47" style:family="table-column">
      <style:table-column-properties style:column-width="6.96cm"/>
    </style:style>
    <style:style style:name="Row71" style:family="table-row">
      <style:table-row-properties style:min-row-height="0.863cm"/>
    </style:style>
    <style:style style:name="Cell18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6" style:family="paragraph" style:parent-style-name="Normal">
      <style:paragraph-properties fo:text-align="justify" fo:line-height="100%" fo:margin-bottom="0cm"/>
    </style:style>
    <style:style style:name="T36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83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7" style:family="paragraph" style:parent-style-name="Normal">
      <style:paragraph-properties fo:text-align="justify" fo:line-height="100%" fo:margin-bottom="0cm"/>
    </style:style>
    <style:style style:name="T367_1" style:family="text">
      <style:text-properties fo:font-style="italic" style:font-style-asian="italic" fo:color="#ff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Row72" style:family="table-row">
      <style:table-row-properties style:min-row-height="0.612cm"/>
    </style:style>
    <style:style style:name="Cell18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8" style:family="paragraph" style:parent-style-name="Normal">
      <style:paragraph-properties fo:text-align="justify" fo:line-height="100%" fo:margin-bottom="0cm"/>
    </style:style>
    <style:style style:name="T36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9" style:family="paragraph" style:parent-style-name="Normal">
      <style:paragraph-properties fo:text-align="justify" fo:line-height="100%" fo:margin-bottom="0cm"/>
    </style:style>
    <style:style style:name="T36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8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0" style:family="paragraph" style:parent-style-name="Normal">
      <style:paragraph-properties fo:text-align="justify" fo:line-height="100%" fo:margin-bottom="0cm"/>
    </style:style>
    <style:style style:name="T37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1" style:family="paragraph" style:parent-style-name="Normal">
      <style:paragraph-properties fo:text-align="justify" fo:line-height="100%" fo:margin-bottom="0cm"/>
    </style:style>
    <style:style style:name="T371_1" style:family="text">
      <style:text-properties fo:font-style="italic" style:font-style-asian="italic" fo:color="#ff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71_2" style:family="text">
      <style:text-properties fo:font-style="italic" style:font-style-asian="italic" fo:color="#ff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71_3" style:family="text">
      <style:text-properties fo:font-style="italic" style:font-style-asian="italic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71_4" style:family="text">
      <style:text-properties fo:font-style="italic" style:font-style-asian="italic" style:font-style-complex="italic" style:font-name="Arial" fo:font-size="11pt" style:font-name-asian="Times New Roman" style:font-size-asian="11pt" style:font-name-complex="Arial" style:font-size-complex="11pt" fo:language="pt" fo:language-asian="en" fo:language-complex="ar" fo:country="BR" fo:country-asian="GB" fo:country-complex="SA"/>
    </style:style>
    <style:style style:name="Row73" style:family="table-row">
      <style:table-row-properties style:min-row-height="0.609cm"/>
    </style:style>
    <style:style style:name="Cell18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2" style:family="paragraph" style:parent-style-name="Normal">
      <style:paragraph-properties fo:text-align="justify" fo:line-height="100%" fo:margin-bottom="0cm"/>
    </style:style>
    <style:style style:name="T37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3" style:family="paragraph" style:parent-style-name="Normal">
      <style:paragraph-properties fo:text-align="justify" fo:line-height="100%" fo:margin-bottom="0cm"/>
    </style:style>
    <style:style style:name="T37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19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4" style:family="paragraph" style:parent-style-name="Normal">
      <style:paragraph-properties fo:text-align="justify" fo:line-height="100%" fo:margin-bottom="0cm"/>
    </style:style>
    <style:style style:name="T37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5" style:family="paragraph" style:parent-style-name="Normal">
      <style:paragraph-properties fo:text-align="justify" fo:line-height="100%" fo:margin-bottom="0cm">
        <style:tab-stops>
          <style:tab-stop style:type="right" style:leader-style="none" style:position="4.579cm"/>
        </style:tab-stops>
      </style:paragraph-properties>
    </style:style>
    <style:style style:name="T37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376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Table13" style:family="table">
      <style:table-properties table:align="left" style:width="18.494cm" fo:margin-left="0cm"/>
    </style:style>
    <style:style style:name="Column48" style:family="table-column">
      <style:table-column-properties style:column-width="8.218cm"/>
    </style:style>
    <style:style style:name="Column49" style:family="table-column">
      <style:table-column-properties style:column-width="4.322cm"/>
    </style:style>
    <style:style style:name="Column50" style:family="table-column">
      <style:table-column-properties style:column-width="5.955cm"/>
    </style:style>
    <style:style style:name="Row74" style:family="table-row">
      <style:table-row-properties style:min-row-height="0.482cm"/>
    </style:style>
    <style:style style:name="Cell19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7" style:family="paragraph" style:parent-style-name="Normal">
      <style:paragraph-properties fo:text-align="justify" fo:line-height="100%" fo:margin-bottom="0cm"/>
    </style:style>
    <style:style style:name="T37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9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8" style:family="paragraph" style:parent-style-name="Normal">
      <style:paragraph-properties fo:text-align="justify" fo:line-height="100%" fo:margin-bottom="0cm"/>
    </style:style>
    <style:style style:name="T37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9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9" style:family="paragraph" style:parent-style-name="Normal">
      <style:paragraph-properties fo:text-align="justify" fo:line-height="100%" fo:margin-bottom="0cm"/>
    </style:style>
    <style:style style:name="T37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75" style:family="table-row"/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0" style:family="paragraph" style:parent-style-name="Normal">
      <style:paragraph-properties fo:text-align="justify" fo:line-height="100%" fo:margin-bottom="0cm"/>
    </style:style>
    <style:style style:name="T38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1" style:family="paragraph" style:parent-style-name="Normal">
      <style:paragraph-properties fo:text-align="justify" fo:line-height="100%" fo:margin-bottom="0cm"/>
    </style:style>
    <style:style style:name="T38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381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2" style:family="paragraph" style:parent-style-name="Normal">
      <style:paragraph-properties fo:text-align="justify" fo:line-height="100%" fo:margin-bottom="0cm"/>
    </style:style>
    <style:style style:name="T382_1" style:family="text">
      <style:text-properties style:font-name="Arial" fo:font-size="11pt" style:font-name-asian="Times New Roman" style:font-size-asian="11pt" style:font-name-complex="Arial" style:font-size-complex="11pt" fo:language="pt" fo:language-asian="en" fo:language-complex="ar" fo:country="BR" fo:country-asian="GB" fo:country-complex="SA"/>
    </style:style>
    <style:style style:name="T382_2" style:family="text">
      <style:text-properties style:font-name="Arial" fo:font-size="11pt" style:font-name-asian="Times New Roman" style:font-size-asian="11pt" style:font-name-complex="Arial" style:font-size-complex="11pt" fo:language="pt" fo:language-asian="en" fo:language-complex="ar" fo:country="BR" fo:country-asian="GB" fo:country-complex="SA"/>
    </style:style>
    <style:style style:name="T382_3" style:family="text">
      <style:text-properties style:font-name="Arial" fo:font-size="11pt" style:font-name-asian="Times New Roman" style:font-size-asian="11pt" style:font-name-complex="Arial" style:font-size-complex="11pt" fo:language="pt" fo:language-asian="en" fo:language-complex="ar" fo:country="BR" fo:country-asian="GB" fo:country-complex="SA"/>
    </style:style>
    <style:style style:name="P383" style:family="paragraph" style:parent-style-name="Normal">
      <style:paragraph-properties fo:text-align="justify" fo:line-height="100%" fo:margin-bottom="0cm"/>
      <style:text-properties style:font-name="Arial" fo:font-size="11pt" style:font-name-asian="Times New Roman" style:font-size-asian="11pt" style:font-name-complex="Arial" style:font-size-complex="11pt" fo:language="pt" fo:language-asian="en" fo:language-complex="ar" fo:country="BR" fo:country-asian="GB" fo:country-complex="SA"/>
    </style:style>
    <style:style style:name="P384" style:family="paragraph" style:parent-style-name="Normal">
      <style:paragraph-properties fo:text-align="justify"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385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86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87" style:family="paragraph" style:parent-style-name="Normal">
      <style:paragraph-properties fo:text-align="justify"/>
    </style:style>
    <style:style style:name="T38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88" style:family="paragraph" style:parent-style-name="List_20_Paragraph">
      <style:paragraph-properties fo:text-align="justify" fo:margin-bottom="0cm"/>
    </style:style>
    <style:style style:name="T388_1" style:family="text">
      <style:text-properties fo:font-size="11pt" style:font-size-asian="11pt" style:font-name-complex="Arial" style:font-size-complex="11pt"/>
    </style:style>
    <style:style style:name="T388_2" style:family="text">
      <style:text-properties fo:font-size="11pt" style:font-size-asian="11pt" style:font-name-complex="Arial" style:font-size-complex="11pt"/>
    </style:style>
    <style:style style:name="T388_3" style:family="text">
      <style:text-properties fo:font-size="11pt" style:font-size-asian="11pt" style:font-name-complex="Arial" style:font-size-complex="11pt"/>
    </style:style>
    <style:style style:name="T388_4" style:family="text">
      <style:text-properties fo:font-size="11pt" style:font-size-asian="11pt" style:font-name-complex="Arial" style:font-size-complex="11pt"/>
    </style:style>
    <style:style style:name="T388_5" style:family="text">
      <style:text-properties fo:font-size="11pt" style:font-size-asian="11pt" style:font-name-complex="Arial" style:font-size-complex="11pt"/>
    </style:style>
    <style:style style:name="T388_6" style:family="text">
      <style:text-properties fo:font-size="11pt" style:font-size-asian="11pt" style:font-name-complex="Arial" style:font-size-complex="11pt"/>
    </style:style>
    <style:style style:name="T388_7" style:family="text">
      <style:text-properties fo:font-size="11pt" style:font-size-asian="11pt" style:font-name-complex="Arial" style:font-size-complex="11pt"/>
    </style:style>
    <style:style style:name="T388_8" style:family="text">
      <style:text-properties fo:font-size="11pt" style:font-size-asian="11pt" style:font-name-complex="Arial" style:font-size-complex="11pt"/>
    </style:style>
    <style:style style:name="P389" style:family="paragraph" style:parent-style-name="List_20_Paragraph">
      <style:paragraph-properties fo:text-align="justify" fo:margin-bottom="0cm"/>
      <style:text-properties fo:font-size="11pt" style:font-size-asian="11pt" style:font-name-complex="Arial" style:font-size-complex="11pt" style:letter-kerning="true"/>
    </style:style>
    <style:style style:name="P390" style:family="paragraph" style:parent-style-name="List_20_Paragraph">
      <style:paragraph-properties fo:text-align="justify" fo:margin-bottom="0cm"/>
    </style:style>
    <style:style style:name="T390_1" style:family="text">
      <style:text-properties fo:font-size="11pt" style:font-size-asian="11pt" style:font-name-complex="Arial" style:font-size-complex="11pt"/>
    </style:style>
    <style:style style:name="P391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92" style:family="paragraph" style:parent-style-name="Normal">
      <style:paragraph-properties fo:text-align="justify"/>
    </style:style>
    <style:style style:name="T39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93" style:family="paragraph" style:parent-style-name="List_20_Paragraph">
      <style:paragraph-properties fo:text-align="justify"/>
    </style:style>
    <style:style style:name="T393_1" style:family="text">
      <style:text-properties fo:font-size="11pt" style:font-size-asian="11pt" style:font-size-complex="11pt"/>
    </style:style>
    <style:style style:name="P394" style:family="paragraph" style:parent-style-name="Normal">
      <style:paragraph-properties fo:text-align="justify"/>
      <style:text-properties fo:font-size="11pt" style:font-size-asian="11pt" style:font-name-complex="Arial" style:font-size-complex="11pt" style:letter-kerning="true"/>
    </style:style>
    <style:style style:name="P395" style:family="paragraph" style:parent-style-name="Normal">
      <style:paragraph-properties fo:text-align="justify"/>
      <style:text-properties fo:font-size="11pt" style:font-size-asian="11pt" style:font-name-complex="Arial" style:font-size-complex="11pt" style:letter-kerning="true"/>
    </style:style>
    <style:style style:name="P396" style:family="paragraph" style:parent-style-name="Normal">
      <style:paragraph-properties fo:text-align="justify"/>
      <style:text-properties fo:font-size="11pt" style:font-size-asian="11pt" style:font-name-complex="Arial" style:font-size-complex="11pt" style:letter-kerning="true"/>
    </style:style>
    <style:style style:name="P397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able14" style:family="table">
      <style:table-properties table:align="left" style:width="18.754cm" fo:margin-left="-0.259cm"/>
    </style:style>
    <style:style style:name="Column51" style:family="table-column">
      <style:table-column-properties style:column-width="3.013cm"/>
    </style:style>
    <style:style style:name="Column52" style:family="table-column">
      <style:table-column-properties style:column-width="1.087cm"/>
    </style:style>
    <style:style style:name="Column53" style:family="table-column">
      <style:table-column-properties style:column-width="1.653cm"/>
    </style:style>
    <style:style style:name="Column54" style:family="table-column">
      <style:table-column-properties style:column-width="5.791cm"/>
    </style:style>
    <style:style style:name="Column55" style:family="table-column">
      <style:table-column-properties style:column-width="7.211cm"/>
    </style:style>
    <style:style style:name="Row76" style:family="table-row">
      <style:table-row-properties style:min-row-height="0.863cm"/>
    </style:style>
    <style:style style:name="Cell19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8" style:family="paragraph" style:parent-style-name="Normal">
      <style:paragraph-properties fo:text-align="justify" fo:line-height="100%" fo:margin-bottom="0cm"/>
    </style:style>
    <style:style style:name="T39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99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9" style:family="paragraph" style:parent-style-name="Normal">
      <style:paragraph-properties fo:text-align="justify" fo:line-height="100%" fo:margin-bottom="0cm"/>
    </style:style>
    <style:style style:name="T399_1" style:family="text">
      <style:text-properties fo:font-style="italic" style:font-style-asian="italic" fo:color="#ff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Row77" style:family="table-row">
      <style:table-row-properties style:min-row-height="0.612cm"/>
    </style:style>
    <style:style style:name="Cell20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0" style:family="paragraph" style:parent-style-name="Normal">
      <style:paragraph-properties fo:text-align="justify" fo:line-height="100%" fo:margin-bottom="0cm"/>
    </style:style>
    <style:style style:name="T40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1" style:family="paragraph" style:parent-style-name="Normal">
      <style:paragraph-properties fo:text-align="justify" fo:line-height="100%" fo:margin-bottom="0cm"/>
    </style:style>
    <style:style style:name="T40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0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2" style:family="paragraph" style:parent-style-name="Normal">
      <style:paragraph-properties fo:text-align="justify" fo:line-height="100%" fo:margin-bottom="0cm"/>
    </style:style>
    <style:style style:name="T40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2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3" style:family="paragraph" style:parent-style-name="Normal">
      <style:paragraph-properties fo:text-align="justify" fo:line-height="100%" fo:margin-bottom="0cm"/>
    </style:style>
    <style:style style:name="T403_1" style:family="text">
      <style:text-properties fo:font-style="italic" style:font-style-asian="italic" fo:color="#ff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403_2" style:family="text">
      <style:text-properties fo:font-style="italic" style:font-style-asian="italic" fo:color="#ff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403_3" style:family="text">
      <style:text-properties fo:font-style="italic" style:font-style-asian="italic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78" style:family="table-row">
      <style:table-row-properties style:min-row-height="0.609cm"/>
    </style:style>
    <style:style style:name="Cell20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4" style:family="paragraph" style:parent-style-name="Normal">
      <style:paragraph-properties fo:text-align="justify" fo:line-height="100%" fo:margin-bottom="0cm"/>
    </style:style>
    <style:style style:name="T40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2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5" style:family="paragraph" style:parent-style-name="Normal">
      <style:paragraph-properties fo:text-align="justify" fo:line-height="100%" fo:margin-bottom="0cm"/>
    </style:style>
    <style:style style:name="T40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20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6" style:family="paragraph" style:parent-style-name="Normal">
      <style:paragraph-properties fo:text-align="justify" fo:line-height="100%" fo:margin-bottom="0cm"/>
    </style:style>
    <style:style style:name="T40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2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7" style:family="paragraph" style:parent-style-name="Normal">
      <style:paragraph-properties fo:text-align="justify" fo:line-height="100%" fo:margin-bottom="0cm">
        <style:tab-stops>
          <style:tab-stop style:type="right" style:leader-style="none" style:position="4.579cm"/>
        </style:tab-stops>
      </style:paragraph-properties>
    </style:style>
    <style:style style:name="T40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408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/>
    </style:style>
    <style:style style:name="P409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/>
    </style:style>
    <style:style style:name="Table15" style:family="table">
      <style:table-properties table:align="left" style:width="18.762cm" fo:margin-left="0cm"/>
    </style:style>
    <style:style style:name="Column56" style:family="table-column">
      <style:table-column-properties style:column-width="7.913cm"/>
    </style:style>
    <style:style style:name="Column57" style:family="table-column">
      <style:table-column-properties style:column-width="2.646cm"/>
    </style:style>
    <style:style style:name="Column58" style:family="table-column">
      <style:table-column-properties style:column-width="8.204cm"/>
    </style:style>
    <style:style style:name="Row79" style:family="table-row">
      <style:table-row-properties style:min-row-height="0.538cm"/>
    </style:style>
    <style:style style:name="Cell20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0" style:family="paragraph" style:parent-style-name="Normal">
      <style:paragraph-properties fo:text-align="justify" fo:line-height="100%" fo:margin-bottom="0cm"/>
    </style:style>
    <style:style style:name="T41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0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1" style:family="paragraph" style:parent-style-name="Normal">
      <style:paragraph-properties fo:text-align="justify" fo:line-height="100%" fo:margin-bottom="0cm"/>
    </style:style>
    <style:style style:name="T41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1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2" style:family="paragraph" style:parent-style-name="Normal">
      <style:paragraph-properties fo:text-align="justify" fo:line-height="100%" fo:margin-bottom="0cm"/>
    </style:style>
    <style:style style:name="T41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80" style:family="table-row">
      <style:table-row-properties style:min-row-height="1.348cm"/>
    </style:style>
    <style:style style:name="Cell2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3" style:family="paragraph" style:parent-style-name="Normal">
      <style:paragraph-properties fo:text-align="justify" fo:line-height="100%" fo:margin-bottom="0cm"/>
    </style:style>
    <style:style style:name="T413_1" style:family="text">
      <style:text-properties style:font-style-complex="italic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413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13_3" style:family="text">
      <style:text-properties style:font-style-complex="italic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2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4" style:family="paragraph" style:parent-style-name="Normal">
      <style:paragraph-properties fo:text-align="justify" fo:line-height="100%" fo:margin-bottom="0cm"/>
    </style:style>
    <style:style style:name="T41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2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5" style:family="paragraph" style:parent-style-name="Normal">
      <style:paragraph-properties fo:text-align="justify" fo:line-height="100%" fo:margin-bottom="0cm"/>
    </style:style>
    <style:style style:name="T41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81" style:family="table-row">
      <style:table-row-properties style:min-row-height="5.11cm"/>
    </style:style>
    <style:style style:name="Cell2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6" style:family="paragraph" style:parent-style-name="Normal">
      <style:paragraph-properties fo:text-align="justify" fo:line-height="100%" fo:margin-bottom="0cm"/>
    </style:style>
    <style:style style:name="T416_1" style:family="text">
      <style:text-properties style:font-style-complex="italic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416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16_3" style:family="text">
      <style:text-properties style:font-style-complex="italic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416_4" style:family="text">
      <style:text-properties style:font-style-complex="italic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416_5" style:family="text">
      <style:text-properties style:font-style-complex="italic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2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7" style:family="paragraph" style:parent-style-name="Normal">
      <style:paragraph-properties fo:text-align="justify" fo:line-height="100%" fo:margin-bottom="0cm"/>
    </style:style>
    <style:style style:name="T41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2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8" style:family="paragraph" style:parent-style-name="Normal">
      <style:paragraph-properties fo:text-align="justify" fo:line-height="100%" fo:margin-bottom="0cm"/>
    </style:style>
    <style:style style:name="T41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418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419" style:family="paragraph" style:parent-style-name="Normal">
      <style:paragraph-properties fo:text-align="justify" fo:line-height="100%" fo:margin-bottom="0cm"/>
    </style:style>
    <style:style style:name="T41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420" style:family="paragraph" style:parent-style-name="Normal">
      <style:paragraph-properties fo:text-align="justify" fo:line-height="100%" fo:margin-bottom="0cm"/>
    </style:style>
    <style:style style:name="T42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421" style:family="paragraph" style:parent-style-name="Normal">
      <style:paragraph-properties fo:text-align="justify" fo:line-height="100%" fo:margin-bottom="0cm"/>
    </style:style>
    <style:style style:name="T42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422" style:family="paragraph" style:parent-style-name="Normal">
      <style:paragraph-properties fo:text-align="justify" fo:line-height="100%" fo:margin-bottom="0cm"/>
    </style:style>
    <style:style style:name="T42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423" style:family="paragraph" style:parent-style-name="Normal">
      <style:paragraph-properties fo:text-align="justify" fo:line-height="100%" fo:margin-bottom="0cm"/>
    </style:style>
    <style:style style:name="T42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424" style:family="paragraph" style:parent-style-name="Normal">
      <style:paragraph-properties fo:text-align="justify" fo:line-height="100%" fo:margin-bottom="0cm"/>
    </style:style>
    <style:style style:name="T42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425" style:family="paragraph" style:parent-style-name="Normal">
      <style:paragraph-properties fo:text-align="justify" fo:line-height="100%" fo:margin-bottom="0cm"/>
    </style:style>
    <style:style style:name="T42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426" style:family="paragraph" style:parent-style-name="Normal">
      <style:paragraph-properties fo:text-align="justify" fo:line-height="100%" fo:margin-bottom="0cm"/>
    </style:style>
    <style:style style:name="T42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Row82" style:family="table-row">
      <style:table-row-properties style:min-row-height="0.988cm"/>
    </style:style>
    <style:style style:name="Cell2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7" style:family="paragraph" style:parent-style-name="Normal">
      <style:paragraph-properties fo:text-align="justify" fo:line-height="100%" fo:margin-bottom="0cm"/>
    </style:style>
    <style:style style:name="T427_1" style:family="text">
      <style:text-properties style:font-style-complex="italic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2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8" style:family="paragraph" style:parent-style-name="Normal">
      <style:paragraph-properties fo:text-align="justify" fo:line-height="100%" fo:margin-bottom="0cm"/>
    </style:style>
    <style:style style:name="T42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2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9" style:family="paragraph" style:parent-style-name="Normal">
      <style:paragraph-properties fo:text-align="justify" fo:line-height="100%" fo:margin-bottom="0cm"/>
    </style:style>
    <style:style style:name="T42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430" style:family="paragraph" style:parent-style-name="Normal">
      <style:paragraph-properties fo:text-align="justify"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431" style:family="paragraph" style:parent-style-name="Normal">
      <style:paragraph-properties fo:text-align="justify">
        <style:tab-stops>
          <style:tab-stop style:type="left" style:leader-style="none" style:position="1.446cm"/>
        </style:tab-stops>
      </style:paragraph-properties>
      <style:text-properties fo:font-size="11pt" style:font-size-asian="11pt" style:font-name-complex="Arial" style:font-size-complex="11pt"/>
    </style:style>
    <style:style style:name="P432" style:family="paragraph" style:parent-style-name="Normal">
      <style:paragraph-properties fo:text-align="justify"/>
    </style:style>
    <style:style style:name="T43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33" style:family="paragraph" style:parent-style-name="List_20_Paragraph">
      <style:paragraph-properties fo:text-align="justify"/>
    </style:style>
    <style:style style:name="T433_1" style:family="text">
      <style:text-properties fo:font-size="11pt" style:font-size-asian="11pt" style:font-name-complex="Arial" style:font-size-complex="11pt"/>
    </style:style>
    <style:style style:name="P434" style:family="paragraph" style:parent-style-name="List_20_Paragraph">
      <style:paragraph-properties fo:text-align="justify"/>
      <style:text-properties fo:font-size="11pt" style:font-size-asian="11pt" style:font-name-complex="Arial" style:font-size-complex="11pt" style:letter-kerning="true"/>
    </style:style>
    <style:style style:name="P435" style:family="paragraph" style:parent-style-name="List_20_Paragraph">
      <style:paragraph-properties fo:text-align="justify"/>
    </style:style>
    <style:style style:name="T435_1" style:family="text">
      <style:text-properties fo:font-size="11pt" style:font-size-asian="11pt" style:font-name-complex="Arial" style:font-size-complex="11pt"/>
    </style:style>
    <style:style style:name="P436" style:family="paragraph" style:parent-style-name="List_20_Paragraph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437" style:family="paragraph" style:parent-style-name="List_20_Paragraph">
      <style:paragraph-properties fo:text-align="justify" fo:margin-bottom="0cm"/>
    </style:style>
    <style:style style:name="T437_1" style:family="text">
      <style:text-properties fo:font-size="11pt" style:font-size-asian="11pt" style:font-name-complex="Arial" style:font-size-complex="11pt" style:font-weight-complex="bold"/>
    </style:style>
    <style:style style:name="P438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39" style:family="paragraph" style:parent-style-name="Normal">
      <style:paragraph-properties fo:text-align="justify"/>
    </style:style>
    <style:style style:name="T43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40" style:family="paragraph" style:parent-style-name="List_20_Paragraph">
      <style:paragraph-properties fo:text-align="justify" fo:margin-bottom="0cm"/>
    </style:style>
    <style:style style:name="T440_1" style:family="text">
      <style:text-properties fo:font-size="11pt" style:font-size-asian="11pt" style:font-name-complex="Arial" style:font-size-complex="11pt"/>
    </style:style>
    <style:style style:name="P441" style:family="paragraph" style:parent-style-name="List_20_Paragraph">
      <style:paragraph-properties fo:text-align="justify" fo:margin-bottom="0cm"/>
      <style:text-properties fo:font-size="11pt" style:font-size-asian="11pt" style:font-name-complex="Arial" style:font-size-complex="11pt" style:letter-kerning="true"/>
    </style:style>
    <style:style style:name="Table16" style:family="table">
      <style:table-properties table:align="left" style:width="18.004cm" fo:margin-left="-0.259cm"/>
    </style:style>
    <style:style style:name="Column59" style:family="table-column">
      <style:table-column-properties style:column-width="3.013cm"/>
    </style:style>
    <style:style style:name="Column60" style:family="table-column">
      <style:table-column-properties style:column-width="1.087cm"/>
    </style:style>
    <style:style style:name="Column61" style:family="table-column">
      <style:table-column-properties style:column-width="1.653cm"/>
    </style:style>
    <style:style style:name="Column62" style:family="table-column">
      <style:table-column-properties style:column-width="5.791cm"/>
    </style:style>
    <style:style style:name="Column63" style:family="table-column">
      <style:table-column-properties style:column-width="6.461cm"/>
    </style:style>
    <style:style style:name="Row83" style:family="table-row">
      <style:table-row-properties style:min-row-height="0.863cm"/>
    </style:style>
    <style:style style:name="Cell22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2" style:family="paragraph" style:parent-style-name="Normal">
      <style:paragraph-properties fo:text-align="justify" fo:line-height="100%" fo:margin-bottom="0cm"/>
    </style:style>
    <style:style style:name="T44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21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3" style:family="paragraph" style:parent-style-name="Normal">
      <style:paragraph-properties fo:text-align="justify" fo:line-height="100%" fo:margin-bottom="0cm"/>
    </style:style>
    <style:style style:name="T443_1" style:family="text">
      <style:text-properties fo:font-style="italic" style:font-style-asian="italic" fo:color="#ff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Row84" style:family="table-row">
      <style:table-row-properties style:min-row-height="0.612cm"/>
    </style:style>
    <style:style style:name="Cell22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4" style:family="paragraph" style:parent-style-name="Normal">
      <style:paragraph-properties fo:text-align="justify" fo:line-height="100%" fo:margin-bottom="0cm"/>
    </style:style>
    <style:style style:name="T44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2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5" style:family="paragraph" style:parent-style-name="Normal">
      <style:paragraph-properties fo:text-align="justify" fo:line-height="100%" fo:margin-bottom="0cm"/>
    </style:style>
    <style:style style:name="T44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2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6" style:family="paragraph" style:parent-style-name="Normal">
      <style:paragraph-properties fo:text-align="justify" fo:line-height="100%" fo:margin-bottom="0cm"/>
    </style:style>
    <style:style style:name="T44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2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7" style:family="paragraph" style:parent-style-name="Normal">
      <style:paragraph-properties fo:text-align="justify" fo:line-height="100%" fo:margin-bottom="0cm"/>
    </style:style>
    <style:style style:name="T447_1" style:family="text">
      <style:text-properties fo:font-style="italic" style:font-style-asian="italic" fo:color="#ff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447_2" style:family="text">
      <style:text-properties fo:font-style="italic" style:font-style-asian="italic" fo:color="#ff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447_3" style:family="text">
      <style:text-properties fo:font-style="italic" style:font-style-asian="italic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85" style:family="table-row">
      <style:table-row-properties style:min-row-height="0.609cm"/>
    </style:style>
    <style:style style:name="Cell22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8" style:family="paragraph" style:parent-style-name="Normal">
      <style:paragraph-properties fo:text-align="justify" fo:line-height="100%" fo:margin-bottom="0cm"/>
    </style:style>
    <style:style style:name="T44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2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9" style:family="paragraph" style:parent-style-name="Normal">
      <style:paragraph-properties fo:text-align="justify" fo:line-height="100%" fo:margin-bottom="0cm"/>
    </style:style>
    <style:style style:name="T44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22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0" style:family="paragraph" style:parent-style-name="Normal">
      <style:paragraph-properties fo:text-align="justify" fo:line-height="100%" fo:margin-bottom="0cm"/>
    </style:style>
    <style:style style:name="T45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2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1" style:family="paragraph" style:parent-style-name="Normal">
      <style:paragraph-properties fo:text-align="justify" fo:line-height="100%" fo:margin-bottom="0cm">
        <style:tab-stops>
          <style:tab-stop style:type="right" style:leader-style="none" style:position="4.579cm"/>
        </style:tab-stops>
      </style:paragraph-properties>
    </style:style>
    <style:style style:name="T45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452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/>
    </style:style>
    <style:style style:name="P453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/>
    </style:style>
    <style:style style:name="Table17" style:family="table">
      <style:table-properties table:align="left" style:width="17.993cm" fo:margin-left="0cm"/>
    </style:style>
    <style:style style:name="Column64" style:family="table-column">
      <style:table-column-properties style:column-width="7.701cm"/>
    </style:style>
    <style:style style:name="Column65" style:family="table-column">
      <style:table-column-properties style:column-width="4.337cm"/>
    </style:style>
    <style:style style:name="Column66" style:family="table-column">
      <style:table-column-properties style:column-width="5.955cm"/>
    </style:style>
    <style:style style:name="Row86" style:family="table-row">
      <style:table-row-properties style:min-row-height="0.473cm"/>
    </style:style>
    <style:style style:name="Cell23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4" style:family="paragraph" style:parent-style-name="Normal">
      <style:paragraph-properties fo:text-align="justify" fo:line-height="100%" fo:margin-bottom="0cm"/>
    </style:style>
    <style:style style:name="T45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3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5" style:family="paragraph" style:parent-style-name="Normal">
      <style:paragraph-properties fo:text-align="justify" fo:line-height="100%" fo:margin-bottom="0cm"/>
    </style:style>
    <style:style style:name="T45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3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6" style:family="paragraph" style:parent-style-name="Normal">
      <style:paragraph-properties fo:text-align="justify" fo:line-height="100%" fo:margin-bottom="0cm"/>
    </style:style>
    <style:style style:name="T45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87" style:family="table-row">
      <style:table-row-properties style:min-row-height="1.185cm"/>
    </style:style>
    <style:style style:name="Cell2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7" style:family="paragraph" style:parent-style-name="Normal">
      <style:paragraph-properties fo:text-align="justify" fo:line-height="100%" fo:margin-bottom="0cm"/>
    </style:style>
    <style:style style:name="T457_1" style:family="text">
      <style:text-properties style:font-style-complex="italic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2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8" style:family="paragraph" style:parent-style-name="Normal">
      <style:paragraph-properties fo:text-align="justify" fo:line-height="100%" fo:margin-bottom="0cm"/>
    </style:style>
    <style:style style:name="T45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2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9" style:family="paragraph" style:parent-style-name="Normal">
      <style:paragraph-properties fo:text-align="justify" fo:line-height="100%" fo:margin-bottom="0cm"/>
    </style:style>
    <style:style style:name="T45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460" style:family="paragraph" style:parent-style-name="Normal">
      <style:paragraph-properties fo:text-align="justify"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461" style:family="paragraph" style:parent-style-name="Normal">
      <style:paragraph-properties fo:text-align="justify">
        <style:tab-stops>
          <style:tab-stop style:type="left" style:leader-style="none" style:position="1.446cm"/>
        </style:tab-stops>
      </style:paragraph-properties>
      <style:text-properties fo:font-size="11pt" style:font-size-asian="11pt" style:font-name-complex="Arial" style:font-size-complex="11pt"/>
    </style:style>
    <style:style style:name="P462" style:family="paragraph" style:parent-style-name="Normal">
      <style:paragraph-properties fo:text-align="justify">
        <style:tab-stops>
          <style:tab-stop style:type="left" style:leader-style="none" style:position="1.446cm"/>
        </style:tab-stops>
      </style:paragraph-properties>
    </style:style>
    <style:style style:name="T46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63" style:family="paragraph" style:parent-style-name="List_20_Paragraph">
      <style:paragraph-properties fo:text-align="justify"/>
    </style:style>
    <style:style style:name="T463_1" style:family="text">
      <style:text-properties fo:font-size="11pt" style:font-size-asian="11pt" style:font-name-complex="Arial" style:font-size-complex="11pt"/>
    </style:style>
    <style:style style:name="P464" style:family="paragraph" style:parent-style-name="Normal">
      <style:paragraph-properties fo:text-align="justify"/>
    </style:style>
    <style:style style:name="T464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65" style:family="paragraph" style:parent-style-name="List_20_Paragraph">
      <style:paragraph-properties fo:text-align="justify"/>
    </style:style>
    <style:style style:name="T465_1" style:family="text">
      <style:text-properties fo:font-size="11pt" style:font-size-asian="11pt" style:font-size-complex="11pt"/>
    </style:style>
    <style:style style:name="T465_2" style:family="text">
      <style:text-properties fo:font-size="11pt" style:font-size-asian="11pt" style:font-size-complex="11pt"/>
    </style:style>
    <style:style style:name="T465_3" style:family="text">
      <style:text-properties fo:font-size="11pt" style:font-size-asian="11pt" style:font-size-complex="11pt"/>
    </style:style>
    <style:style style:name="T465_4" style:family="text">
      <style:text-properties fo:font-size="11pt" style:font-size-asian="11pt" style:font-size-complex="11pt"/>
    </style:style>
    <style:style style:name="T465_5" style:family="text">
      <style:text-properties fo:font-size="11pt" style:font-size-asian="11pt" style:font-size-complex="11pt"/>
    </style:style>
    <style:style style:name="P466" style:family="paragraph" style:parent-style-name="Normal">
      <style:paragraph-properties fo:text-align="justify"/>
      <style:text-properties style:letter-kerning="true"/>
    </style:style>
    <style:style style:name="P467" style:family="paragraph" style:parent-style-name="Normal">
      <style:paragraph-properties fo:text-align="justify"/>
      <style:text-properties style:letter-kerning="true"/>
    </style:style>
    <style:style style:name="P468" style:family="paragraph" style:parent-style-name="Normal">
      <style:paragraph-properties fo:text-align="justify"/>
      <style:text-properties style:letter-kerning="true"/>
    </style:style>
    <style:style style:name="P469" style:family="paragraph" style:parent-style-name="Normal">
      <style:paragraph-properties fo:text-align="justify"/>
      <style:text-properties style:letter-kerning="true"/>
    </style:style>
    <style:style style:name="P470" style:family="paragraph" style:parent-style-name="Normal">
      <style:paragraph-properties fo:text-align="justify"/>
      <style:text-properties style:letter-kerning="true"/>
    </style:style>
    <style:style style:name="P471" style:family="paragraph" style:parent-style-name="Normal">
      <style:paragraph-properties fo:text-align="justify"/>
      <style:text-properties style:letter-kerning="true"/>
    </style:style>
    <style:style style:name="P472" style:family="paragraph" style:parent-style-name="Normal">
      <style:paragraph-properties fo:text-align="justify"/>
      <style:text-properties style:letter-kerning="true"/>
    </style:style>
    <style:style style:name="P473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Table18" style:family="table">
      <style:table-properties table:align="left" style:width="18.503cm" fo:margin-left="-0.259cm"/>
    </style:style>
    <style:style style:name="Column67" style:family="table-column">
      <style:table-column-properties style:column-width="3.013cm"/>
    </style:style>
    <style:style style:name="Column68" style:family="table-column">
      <style:table-column-properties style:column-width="1.087cm"/>
    </style:style>
    <style:style style:name="Column69" style:family="table-column">
      <style:table-column-properties style:column-width="1.653cm"/>
    </style:style>
    <style:style style:name="Column70" style:family="table-column">
      <style:table-column-properties style:column-width="5.791cm"/>
    </style:style>
    <style:style style:name="Column71" style:family="table-column">
      <style:table-column-properties style:column-width="6.96cm"/>
    </style:style>
    <style:style style:name="Row88" style:family="table-row">
      <style:table-row-properties style:min-row-height="0.863cm"/>
    </style:style>
    <style:style style:name="Cell23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4" style:family="paragraph" style:parent-style-name="Normal">
      <style:paragraph-properties fo:text-align="justify" fo:line-height="100%" fo:margin-bottom="0cm"/>
    </style:style>
    <style:style style:name="T47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37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5" style:family="paragraph" style:parent-style-name="Normal">
      <style:paragraph-properties fo:text-align="justify" fo:line-height="100%" fo:margin-bottom="0cm"/>
    </style:style>
    <style:style style:name="T475_1" style:family="text">
      <style:text-properties fo:font-style="italic" style:font-style-asian="italic" fo:color="#ff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Row89" style:family="table-row">
      <style:table-row-properties style:min-row-height="0.612cm"/>
    </style:style>
    <style:style style:name="Cell23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6" style:family="paragraph" style:parent-style-name="Normal">
      <style:paragraph-properties fo:text-align="justify" fo:line-height="100%" fo:margin-bottom="0cm"/>
    </style:style>
    <style:style style:name="T47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2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7" style:family="paragraph" style:parent-style-name="Normal">
      <style:paragraph-properties fo:text-align="justify" fo:line-height="100%" fo:margin-bottom="0cm"/>
    </style:style>
    <style:style style:name="T47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4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8" style:family="paragraph" style:parent-style-name="Normal">
      <style:paragraph-properties fo:text-align="justify" fo:line-height="100%" fo:margin-bottom="0cm"/>
    </style:style>
    <style:style style:name="T47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2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9" style:family="paragraph" style:parent-style-name="Normal">
      <style:paragraph-properties fo:text-align="justify" fo:line-height="100%" fo:margin-bottom="0cm"/>
    </style:style>
    <style:style style:name="T479_1" style:family="text">
      <style:text-properties fo:font-style="italic" style:font-style-asian="italic" fo:color="#ff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479_2" style:family="text">
      <style:text-properties fo:font-style="italic" style:font-style-asian="italic" fo:color="#ff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479_3" style:family="text">
      <style:text-properties fo:font-style="italic" style:font-style-asian="italic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79_4" style:family="text">
      <style:text-properties fo:font-style="italic" style:font-style-asian="italic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79_5" style:family="text">
      <style:text-properties fo:font-style="italic" style:font-style-asian="italic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90" style:family="table-row">
      <style:table-row-properties style:min-row-height="0.609cm"/>
    </style:style>
    <style:style style:name="Cell24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0" style:family="paragraph" style:parent-style-name="Normal">
      <style:paragraph-properties fo:text-align="justify" fo:line-height="100%" fo:margin-bottom="0cm"/>
    </style:style>
    <style:style style:name="T48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2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1" style:family="paragraph" style:parent-style-name="Normal">
      <style:paragraph-properties fo:text-align="justify" fo:line-height="100%" fo:margin-bottom="0cm"/>
    </style:style>
    <style:style style:name="T48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24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2" style:family="paragraph" style:parent-style-name="Normal">
      <style:paragraph-properties fo:text-align="justify" fo:line-height="100%" fo:margin-bottom="0cm"/>
    </style:style>
    <style:style style:name="T48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2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3" style:family="paragraph" style:parent-style-name="Normal">
      <style:paragraph-properties fo:text-align="justify" fo:line-height="100%" fo:margin-bottom="0cm">
        <style:tab-stops>
          <style:tab-stop style:type="right" style:leader-style="none" style:position="4.579cm"/>
        </style:tab-stops>
      </style:paragraph-properties>
    </style:style>
    <style:style style:name="T48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484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/>
    </style:style>
    <style:style style:name="Table19" style:family="table">
      <style:table-properties table:align="left" style:width="18.263cm" fo:margin-left="0cm"/>
    </style:style>
    <style:style style:name="Column72" style:family="table-column">
      <style:table-column-properties style:column-width="5.512cm"/>
    </style:style>
    <style:style style:name="Column73" style:family="table-column">
      <style:table-column-properties style:column-width="6.593cm"/>
    </style:style>
    <style:style style:name="Column74" style:family="table-column">
      <style:table-column-properties style:column-width="6.158cm"/>
    </style:style>
    <style:style style:name="Row91" style:family="table-row">
      <style:table-row-properties style:min-row-height="0.538cm"/>
    </style:style>
    <style:style style:name="Cell24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5" style:family="paragraph" style:parent-style-name="Normal">
      <style:paragraph-properties fo:text-align="justify" fo:line-height="100%" fo:margin-bottom="0cm"/>
    </style:style>
    <style:style style:name="T48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4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6" style:family="paragraph" style:parent-style-name="Normal">
      <style:paragraph-properties fo:text-align="justify" fo:line-height="100%" fo:margin-bottom="0cm"/>
    </style:style>
    <style:style style:name="T48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4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7" style:family="paragraph" style:parent-style-name="Normal">
      <style:paragraph-properties fo:text-align="justify" fo:line-height="100%" fo:margin-bottom="0cm"/>
    </style:style>
    <style:style style:name="T48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92" style:family="table-row">
      <style:table-row-properties style:min-row-height="1.348cm"/>
    </style:style>
    <style:style style:name="Cell2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8" style:family="paragraph" style:parent-style-name="Normal">
      <style:paragraph-properties fo:line-height="100%" fo:margin-bottom="0cm"/>
    </style:style>
    <style:style style:name="T488_1" style:family="text">
      <style:text-properties style:font-style-complex="italic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2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9" style:family="paragraph" style:parent-style-name="Normal">
      <style:paragraph-properties fo:text-align="justify" fo:line-height="100%" fo:margin-bottom="0cm"/>
    </style:style>
    <style:style style:name="T48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2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0" style:family="paragraph" style:parent-style-name="Normal">
      <style:paragraph-properties fo:text-align="justify" fo:line-height="100%" fo:margin-bottom="0cm"/>
    </style:style>
    <style:style style:name="T49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Row93" style:family="table-row">
      <style:table-row-properties style:min-row-height="1.348cm"/>
    </style:style>
    <style:style style:name="Cell2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1" style:family="paragraph" style:parent-style-name="Normal">
      <style:paragraph-properties fo:line-height="100%" fo:margin-bottom="0cm"/>
    </style:style>
    <style:style style:name="T491_1" style:family="text">
      <style:text-properties style:font-style-complex="italic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491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91_3" style:family="text">
      <style:text-properties style:font-style-complex="italic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2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2" style:family="paragraph" style:parent-style-name="Normal">
      <style:paragraph-properties fo:line-height="100%" fo:margin-bottom="0cm"/>
    </style:style>
    <style:style style:name="T49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2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3" style:family="paragraph" style:parent-style-name="Normal">
      <style:paragraph-properties fo:text-align="justify" fo:line-height="100%" fo:margin-bottom="0cm"/>
    </style:style>
    <style:style style:name="T49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494" style:family="paragraph" style:parent-style-name="Normal">
      <style:paragraph-properties fo:text-align="justify">
        <style:tab-stops>
          <style:tab-stop style:type="left" style:leader-style="none" style:position="1.446cm"/>
        </style:tab-stops>
      </style:paragraph-properties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95" style:family="paragraph" style:parent-style-name="Normal">
      <style:paragraph-properties fo:text-align="justify">
        <style:tab-stops>
          <style:tab-stop style:type="left" style:leader-style="none" style:position="1.446cm"/>
        </style:tab-stops>
      </style:paragraph-properties>
    </style:style>
    <style:style style:name="T495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96" style:family="paragraph" style:parent-style-name="List_20_Paragraph">
      <style:paragraph-properties fo:text-align="justify">
        <style:tab-stops>
          <style:tab-stop style:type="left" style:leader-style="none" style:position="0.176cm"/>
        </style:tab-stops>
      </style:paragraph-properties>
      <style:text-properties fo:font-size="11pt" style:font-size-asian="11pt" style:font-name-complex="Arial" style:font-size-complex="11pt"/>
    </style:style>
    <style:style style:name="T496_1" style:family="text">
      <style:text-properties fo:font-size="11pt" style:font-size-asian="11pt" style:font-name-complex="Arial" style:font-size-complex="11pt"/>
    </style:style>
    <style:style style:name="T496_2" style:family="text">
      <style:text-properties fo:font-size="11pt" style:font-size-asian="11pt" style:font-name-complex="Arial" style:font-size-complex="11pt"/>
    </style:style>
    <style:style style:name="T496_3" style:family="text">
      <style:text-properties fo:font-size="11pt" style:font-size-asian="11pt" style:font-name-complex="Arial" style:font-size-complex="11pt"/>
    </style:style>
    <style:style style:name="T496_4" style:family="text">
      <style:text-properties fo:font-size="11pt" style:font-size-asian="11pt" style:font-name-complex="Arial" style:font-size-complex="11pt"/>
    </style:style>
    <style:style style:name="T496_5" style:family="text">
      <style:text-properties fo:font-size="11pt" style:font-size-asian="11pt" style:font-name-complex="Arial" style:font-size-complex="11pt"/>
    </style:style>
    <style:style style:name="T496_6" style:family="text">
      <style:text-properties fo:font-size="11pt" style:font-size-asian="11pt" style:font-name-complex="Arial" style:font-size-complex="11pt"/>
    </style:style>
    <style:style style:name="T496_7" style:family="text">
      <style:text-properties fo:font-size="11pt" style:font-size-asian="11pt" style:font-name-complex="Arial" style:font-size-complex="11pt"/>
    </style:style>
    <style:style style:name="T496_8" style:family="text">
      <style:text-properties fo:font-size="11pt" style:font-size-asian="11pt" style:font-name-complex="Arial" style:font-size-complex="11pt"/>
    </style:style>
    <style:style style:name="T496_9" style:family="text">
      <style:text-properties fo:font-size="11pt" style:font-size-asian="11pt" style:font-name-complex="Arial" style:font-size-complex="11pt"/>
    </style:style>
    <style:style style:name="T496_10" style:family="text">
      <style:text-properties fo:font-size="11pt" style:font-size-asian="11pt" style:font-name-complex="Arial" style:font-size-complex="11pt"/>
    </style:style>
    <style:style style:name="P497" style:family="paragraph" style:parent-style-name="List_20_Paragraph">
      <style:paragraph-properties fo:text-align="justify">
        <style:tab-stops>
          <style:tab-stop style:type="left" style:leader-style="none" style:position="0.176cm"/>
        </style:tab-stops>
      </style:paragraph-properties>
      <style:text-properties fo:font-size="11pt" style:font-size-asian="11pt" style:font-name-complex="Arial" style:font-size-complex="11pt"/>
    </style:style>
    <style:style style:name="P498" style:family="paragraph" style:parent-style-name="List_20_Paragraph">
      <style:paragraph-properties fo:text-align="justify">
        <style:tab-stops>
          <style:tab-stop style:type="left" style:leader-style="none" style:position="0.176cm"/>
        </style:tab-stops>
      </style:paragraph-properties>
      <style:text-properties fo:font-size="11pt" style:font-size-asian="11pt" style:font-name-complex="Arial" style:font-size-complex="11pt"/>
    </style:style>
    <style:style style:name="T498_1" style:family="text">
      <style:text-properties fo:font-size="11pt" style:font-size-asian="11pt" style:font-name-complex="Arial" style:font-size-complex="11pt"/>
    </style:style>
    <style:style style:name="T498_2" style:family="text">
      <style:text-properties fo:font-size="11pt" style:font-size-asian="11pt" style:font-name-complex="Arial" style:font-size-complex="11pt"/>
    </style:style>
    <style:style style:name="T498_3" style:family="text">
      <style:text-properties fo:font-size="11pt" style:font-size-asian="11pt" style:font-name-complex="Arial" style:font-size-complex="11pt"/>
    </style:style>
    <style:style style:name="T498_4" style:family="text">
      <style:text-properties fo:font-size="11pt" style:font-size-asian="11pt" style:font-name-complex="Arial" style:font-size-complex="11pt"/>
    </style:style>
    <style:style style:name="T498_5" style:family="text">
      <style:text-properties fo:font-size="11pt" style:font-size-asian="11pt" style:font-name-complex="Arial" style:font-size-complex="11pt"/>
    </style:style>
    <style:style style:name="T498_6" style:family="text">
      <style:text-properties fo:font-size="11pt" style:font-size-asian="11pt" style:font-name-complex="Arial" style:font-size-complex="11pt"/>
    </style:style>
    <style:style style:name="T498_7" style:family="text">
      <style:text-properties fo:font-size="11pt" style:font-size-asian="11pt" style:font-name-complex="Arial" style:font-size-complex="11pt"/>
    </style:style>
    <style:style style:name="T498_8" style:family="text">
      <style:text-properties fo:font-size="11pt" style:font-size-asian="11pt" style:font-name-complex="Arial" style:font-size-complex="11pt"/>
    </style:style>
    <style:style style:name="T498_9" style:family="text">
      <style:text-properties fo:font-size="11pt" style:font-size-asian="11pt" style:font-name-complex="Arial" style:font-size-complex="11pt"/>
    </style:style>
    <style:style style:name="P499" style:family="paragraph" style:parent-style-name="Normal">
      <style:paragraph-properties fo:text-align="justify"/>
    </style:style>
    <style:style style:name="T49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00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500_1" style:family="text">
      <style:text-properties fo:font-size="11pt" style:font-size-asian="11pt" style:font-name-complex="Arial" style:font-size-complex="11pt"/>
    </style:style>
    <style:style style:name="T500_2" style:family="text">
      <style:text-properties fo:font-size="11pt" style:font-size-asian="11pt" style:font-name-complex="Arial" style:font-size-complex="11pt"/>
    </style:style>
    <style:style style:name="T500_3" style:family="text">
      <style:text-properties fo:font-size="11pt" style:font-size-asian="11pt" style:font-name-complex="Arial" style:font-size-complex="11pt"/>
    </style:style>
    <style:style style:name="T500_4" style:family="text">
      <style:text-properties fo:font-size="11pt" style:font-size-asian="11pt" style:font-name-complex="Arial" style:font-size-complex="11pt"/>
    </style:style>
    <style:style style:name="T500_5" style:family="text">
      <style:text-properties fo:font-size="11pt" style:font-size-asian="11pt" style:font-name-complex="Arial" style:font-size-complex="11pt"/>
    </style:style>
    <style:style style:name="T500_6" style:family="text">
      <style:text-properties fo:font-size="11pt" style:font-size-asian="11pt" style:font-name-complex="Arial" style:font-size-complex="11pt"/>
    </style:style>
    <style:style style:name="T500_7" style:family="text">
      <style:text-properties fo:font-size="11pt" style:font-size-asian="11pt" style:font-name-complex="Arial" style:font-size-complex="11pt"/>
    </style:style>
    <style:style style:name="T500_8" style:family="text">
      <style:text-properties fo:font-size="11pt" style:font-size-asian="11pt" style:font-name-complex="Arial" style:font-size-complex="11pt"/>
    </style:style>
    <style:style style:name="T500_9" style:family="text">
      <style:text-properties fo:font-size="11pt" style:font-size-asian="11pt" style:font-name-complex="Arial" style:font-size-complex="11pt"/>
    </style:style>
    <style:style style:name="T500_10" style:family="text">
      <style:text-properties fo:font-size="11pt" style:font-size-asian="11pt" style:font-name-complex="Arial" style:font-size-complex="11pt"/>
    </style:style>
    <style:style style:name="T500_11" style:family="text">
      <style:text-properties fo:font-size="11pt" style:font-size-asian="11pt" style:font-name-complex="Arial" style:font-size-complex="11pt"/>
    </style:style>
    <style:style style:name="T500_12" style:family="text">
      <style:text-properties fo:font-size="11pt" style:font-size-asian="11pt" style:font-name-complex="Arial" style:font-size-complex="11pt"/>
    </style:style>
    <style:style style:name="T500_13" style:family="text">
      <style:text-properties fo:font-size="11pt" style:font-size-asian="11pt" style:font-name-complex="Arial" style:font-size-complex="11pt"/>
    </style:style>
    <style:style style:name="P501" style:family="paragraph" style:parent-style-name="List_20_Paragraph">
      <style:paragraph-properties fo:text-align="justify">
        <style:tab-stops>
          <style:tab-stop style:type="left" style:leader-style="none" style:position="0.176cm"/>
        </style:tab-stops>
      </style:paragraph-properties>
      <style:text-properties fo:font-size="11pt" style:font-size-asian="11pt" style:font-name-complex="Arial" style:font-size-complex="11pt"/>
    </style:style>
    <style:style style:name="P502" style:family="paragraph" style:parent-style-name="List_20_Paragraph">
      <style:paragraph-properties fo:text-align="justify" fo:margin-bottom="0cm">
        <style:tab-stops>
          <style:tab-stop style:type="left" style:leader-style="none" style:position="0.176cm"/>
        </style:tab-stops>
      </style:paragraph-properties>
      <style:text-properties fo:font-size="11pt" style:font-size-asian="11pt" style:font-name-complex="Arial" style:font-size-complex="11pt"/>
    </style:style>
    <style:style style:name="T502_1" style:family="text">
      <style:text-properties fo:font-size="11pt" style:font-size-asian="11pt" style:font-name-complex="Arial" style:font-size-complex="11pt"/>
    </style:style>
    <style:style style:name="T502_2" style:family="text">
      <style:text-properties fo:font-size="11pt" style:font-size-asian="11pt" style:font-name-complex="Arial" style:font-size-complex="11pt"/>
    </style:style>
    <style:style style:name="T502_3" style:family="text">
      <style:text-properties fo:font-size="11pt" style:font-size-asian="11pt" style:font-name-complex="Arial" style:font-size-complex="11pt"/>
    </style:style>
    <style:style style:name="T502_4" style:family="text">
      <style:text-properties fo:font-size="11pt" style:font-size-asian="11pt" style:font-name-complex="Arial" style:font-size-complex="11pt"/>
    </style:style>
    <style:style style:name="T502_5" style:family="text">
      <style:text-properties fo:font-size="11pt" style:font-size-asian="11pt" style:font-name-complex="Arial" style:font-size-complex="11pt"/>
    </style:style>
    <style:style style:name="T502_6" style:family="text">
      <style:text-properties fo:font-size="11pt" style:font-size-asian="11pt" style:font-name-complex="Arial" style:font-size-complex="11pt"/>
    </style:style>
    <style:style style:name="T502_7" style:family="text">
      <style:text-properties fo:font-size="11pt" style:font-size-asian="11pt" style:font-name-complex="Arial" style:font-size-complex="11pt"/>
    </style:style>
    <style:style style:name="T502_8" style:family="text">
      <style:text-properties fo:font-size="11pt" style:font-size-asian="11pt" style:font-name-complex="Arial" style:font-size-complex="11pt"/>
    </style:style>
    <style:style style:name="T502_9" style:family="text">
      <style:text-properties fo:font-size="11pt" style:font-size-asian="11pt" style:font-name-complex="Arial" style:font-size-complex="11pt"/>
    </style:style>
    <style:style style:name="T502_10" style:family="text">
      <style:text-properties fo:font-size="11pt" style:font-size-asian="11pt" style:font-name-complex="Arial" style:font-size-complex="11pt"/>
    </style:style>
    <style:style style:name="T502_11" style:family="text">
      <style:text-properties fo:font-size="11pt" style:font-size-asian="11pt" style:font-name-complex="Arial" style:font-size-complex="11pt"/>
    </style:style>
    <style:style style:name="T502_12" style:family="text">
      <style:text-properties fo:font-size="11pt" style:font-size-asian="11pt" style:font-name-complex="Arial" style:font-size-complex="11pt"/>
    </style:style>
    <style:style style:name="T502_13" style:family="text">
      <style:text-properties fo:font-size="11pt" style:font-size-asian="11pt" style:font-name-complex="Arial" style:font-size-complex="11pt"/>
    </style:style>
    <style:style style:name="T502_14" style:family="text">
      <style:text-properties fo:font-size="11pt" style:font-size-asian="11pt" style:font-name-complex="Arial" style:font-size-complex="11pt"/>
    </style:style>
    <style:style style:name="T502_15" style:family="text">
      <style:text-properties fo:font-size="11pt" style:font-size-asian="11pt" style:font-name-complex="Arial" style:font-size-complex="11pt"/>
    </style:style>
    <style:style style:name="T502_16" style:family="text">
      <style:text-properties fo:font-size="11pt" style:font-size-asian="11pt" style:font-name-complex="Arial" style:font-size-complex="11pt"/>
    </style:style>
    <style:style style:name="T502_17" style:family="text">
      <style:text-properties fo:font-size="11pt" style:font-size-asian="11pt" style:font-name-complex="Arial" style:font-size-complex="11pt"/>
    </style:style>
    <style:style style:name="T502_18" style:family="text">
      <style:text-properties fo:font-size="11pt" style:font-size-asian="11pt" style:font-name-complex="Arial" style:font-size-complex="11pt"/>
    </style:style>
    <style:style style:name="T502_19" style:family="text">
      <style:text-properties fo:font-size="11pt" style:font-size-asian="11pt" style:font-name-complex="Arial" style:font-size-complex="11pt"/>
    </style:style>
    <style:style style:name="T502_20" style:family="text">
      <style:text-properties fo:font-size="11pt" style:font-size-asian="11pt" style:font-name-complex="Arial" style:font-size-complex="11pt"/>
    </style:style>
    <style:style style:name="T502_21" style:family="text">
      <style:text-properties fo:font-size="11pt" style:font-size-asian="11pt" style:font-name-complex="Arial" style:font-size-complex="11pt"/>
    </style:style>
    <style:style style:name="T502_22" style:family="text">
      <style:text-properties fo:font-size="11pt" style:font-size-asian="11pt" style:font-name-complex="Arial" style:font-size-complex="11pt"/>
    </style:style>
    <style:style style:name="T502_23" style:family="text">
      <style:text-properties fo:font-size="11pt" style:font-size-asian="11pt" style:font-name-complex="Arial" style:font-size-complex="11pt"/>
    </style:style>
    <style:style style:name="T502_24" style:family="text">
      <style:text-properties fo:font-size="11pt" style:font-size-asian="11pt" style:font-name-complex="Arial" style:font-size-complex="11pt"/>
    </style:style>
    <style:style style:name="T502_25" style:family="text">
      <style:text-properties fo:font-size="11pt" style:font-size-asian="11pt" style:font-name-complex="Arial" style:font-size-complex="11pt"/>
    </style:style>
    <style:style style:name="T502_26" style:family="text">
      <style:text-properties fo:font-size="11pt" style:font-size-asian="11pt" style:font-name-complex="Arial" style:font-size-complex="11pt"/>
    </style:style>
    <style:style style:name="T502_27" style:family="text">
      <style:text-properties fo:font-size="11pt" style:font-size-asian="11pt" style:font-name-complex="Arial" style:font-size-complex="11pt"/>
    </style:style>
    <style:style style:name="T502_28" style:family="text">
      <style:text-properties fo:font-size="11pt" style:font-size-asian="11pt" style:font-name-complex="Arial" style:font-size-complex="11pt"/>
    </style:style>
    <style:style style:name="P503" style:family="paragraph" style:parent-style-name="Normal">
      <style:text-properties fo:font-size="11pt" style:font-size-asian="11pt" style:font-name-complex="Arial" style:font-size-complex="11pt"/>
    </style:style>
    <style:style style:name="P504" style:family="paragraph" style:parent-style-name="List_20_Paragraph">
      <style:paragraph-properties fo:text-align="justify">
        <style:tab-stops>
          <style:tab-stop style:type="left" style:leader-style="none" style:position="0.176cm"/>
        </style:tab-stops>
      </style:paragraph-properties>
      <style:text-properties fo:font-size="11pt" style:font-size-asian="11pt" style:font-name-complex="Arial" style:font-size-complex="11pt"/>
    </style:style>
    <style:style style:name="T504_1" style:family="text">
      <style:text-properties fo:font-size="11pt" style:font-size-asian="11pt" style:font-name-complex="Arial" style:font-size-complex="11pt"/>
    </style:style>
    <style:style style:name="T504_2" style:family="text">
      <style:text-properties fo:font-size="11pt" style:font-size-asian="11pt" style:font-name-complex="Arial" style:font-size-complex="11pt"/>
    </style:style>
    <style:style style:name="T504_3" style:family="text">
      <style:text-properties fo:font-size="11pt" style:font-size-asian="11pt" style:font-name-complex="Arial" style:font-size-complex="11pt"/>
    </style:style>
    <style:style style:name="T504_4" style:family="text">
      <style:text-properties fo:font-size="11pt" style:font-size-asian="11pt" style:font-name-complex="Arial" style:font-size-complex="11pt"/>
    </style:style>
    <style:style style:name="T504_5" style:family="text">
      <style:text-properties fo:font-size="11pt" style:font-size-asian="11pt" style:font-name-complex="Arial" style:font-size-complex="11pt"/>
    </style:style>
    <style:style style:name="T504_6" style:family="text">
      <style:text-properties fo:font-size="11pt" style:font-size-asian="11pt" style:font-name-complex="Arial" style:font-size-complex="11pt"/>
    </style:style>
    <style:style style:name="T504_7" style:family="text">
      <style:text-properties fo:font-size="11pt" style:font-size-asian="11pt" style:font-name-complex="Arial" style:font-size-complex="11pt"/>
    </style:style>
    <style:style style:name="T504_8" style:family="text">
      <style:text-properties fo:font-size="11pt" style:font-size-asian="11pt" style:font-name-complex="Arial" style:font-size-complex="11pt"/>
    </style:style>
    <style:style style:name="T504_9" style:family="text">
      <style:text-properties fo:font-size="11pt" style:font-size-asian="11pt" style:font-name-complex="Arial" style:font-size-complex="11pt"/>
    </style:style>
    <style:style style:name="P505" style:family="paragraph" style:parent-style-name="Heading_20_2">
      <style:paragraph-properties fo:text-align="justify" fo:break-before="page" fo:background-color="#dbe5f1" fo:padding-top="0.035cm" fo:border-top="#000000 0.018cm solid" fo:margin-top="0cm" fo:padding-bottom="0cm" fo:border-bottom="#000000 0.018cm solid" fo:padding-left="0.141cm" fo:border-left="#000000 0.018cm solid" fo:padding-right="0.141cm" fo:border-right="#000000 0.018cm solid"/>
    </style:style>
    <style:style style:name="T505_1" style:family="text">
      <style:text-properties fo:font-style="normal" style:font-style-asian="normal" fo:font-size="11pt" style:font-size-asian="11pt" style:font-name-complex="Arial" style:font-size-complex="11pt"/>
    </style:style>
    <style:style style:name="P506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/>
    </style:style>
    <style:style style:name="P507" style:family="paragraph" style:parent-style-name="Normal">
      <style:paragraph-properties fo:text-align="justify"/>
    </style:style>
    <style:style style:name="T507_1" style:family="text">
      <style:text-properties fo:font-size="11pt" style:font-size-asian="11pt" style:font-name-complex="Arial" style:font-size-complex="11pt" fo:font-weight="bold" style:font-weight-asian="bold"/>
    </style:style>
    <style:style style:name="P508" style:family="paragraph" style:parent-style-name="List_20_Paragraph">
      <style:paragraph-properties fo:text-align="justify"/>
    </style:style>
    <style:style style:name="T508_1" style:family="text">
      <style:text-properties fo:font-size="11pt" style:font-size-asian="11pt" style:font-name-complex="Arial" style:font-size-complex="11pt"/>
    </style:style>
    <style:style style:name="T508_2" style:family="text">
      <style:text-properties fo:font-size="11pt" style:font-size-asian="11pt" style:font-name-complex="Arial" style:font-size-complex="11pt"/>
    </style:style>
    <style:style style:name="T508_3" style:family="text">
      <style:text-properties fo:font-size="11pt" style:font-size-asian="11pt" style:font-name-complex="Arial" style:font-size-complex="11pt"/>
    </style:style>
    <style:style style:name="T508_4" style:family="text">
      <style:text-properties fo:font-size="11pt" style:font-size-asian="11pt" style:font-name-complex="Arial" style:font-size-complex="11pt"/>
    </style:style>
    <style:style style:name="T508_5" style:family="text">
      <style:text-properties fo:font-size="11pt" style:font-size-asian="11pt" style:font-name-complex="Arial" style:font-size-complex="11pt"/>
    </style:style>
    <style:style style:name="T508_6" style:family="text">
      <style:text-properties fo:font-size="11pt" style:font-size-asian="11pt" style:font-name-complex="Arial" style:font-size-complex="11pt"/>
    </style:style>
    <style:style style:name="T508_7" style:family="text">
      <style:text-properties fo:font-size="11pt" style:font-size-asian="11pt" style:font-name-complex="Arial" style:font-size-complex="11pt"/>
    </style:style>
    <style:style style:name="T508_8" style:family="text">
      <style:text-properties fo:font-size="11pt" style:font-size-asian="11pt" style:font-name-complex="Arial" style:font-size-complex="11pt"/>
    </style:style>
    <style:style style:name="T508_9" style:family="text">
      <style:text-properties fo:font-size="11pt" style:font-size-asian="11pt" style:font-name-complex="Arial" style:font-size-complex="11pt"/>
    </style:style>
    <style:style style:name="T508_10" style:family="text">
      <style:text-properties fo:font-size="11pt" style:font-size-asian="11pt" style:font-name-complex="Arial" style:font-size-complex="11pt"/>
    </style:style>
    <style:style style:name="P509" style:family="paragraph" style:parent-style-name="List_20_Paragraph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510" style:family="paragraph" style:parent-style-name="List_20_Paragraph">
      <style:paragraph-properties fo:text-align="justify"/>
    </style:style>
    <style:style style:name="T51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10_2" style:family="text">
      <style:text-properties fo:font-size="11pt" style:font-size-asian="11pt" style:font-name-complex="Arial" style:font-size-complex="11pt"/>
    </style:style>
    <style:style style:name="T510_3" style:family="text">
      <style:text-properties fo:font-size="11pt" style:font-size-asian="11pt" style:font-name-complex="Arial" style:font-size-complex="11pt"/>
    </style:style>
    <style:style style:name="T510_4" style:family="text">
      <style:text-properties fo:font-size="11pt" style:font-size-asian="11pt" style:font-name-complex="Arial" style:font-size-complex="11pt"/>
    </style:style>
    <style:style style:name="T510_5" style:family="text">
      <style:text-properties fo:font-size="11pt" style:font-size-asian="11pt" style:font-name-complex="Arial" style:font-size-complex="11pt"/>
    </style:style>
    <style:style style:name="T510_6" style:family="text">
      <style:text-properties fo:font-size="11pt" style:font-size-asian="11pt" style:font-name-complex="Arial" style:font-size-complex="11pt"/>
    </style:style>
    <style:style style:name="T510_7" style:family="text">
      <style:text-properties fo:font-size="11pt" style:font-size-asian="11pt" style:font-name-complex="Arial" style:font-size-complex="11pt"/>
    </style:style>
    <style:style style:name="T510_8" style:family="text">
      <style:text-properties fo:font-size="11pt" style:font-size-asian="11pt" style:font-name-complex="Arial" style:font-size-complex="11pt"/>
    </style:style>
    <style:style style:name="T510_9" style:family="text">
      <style:text-properties fo:font-size="11pt" style:font-size-asian="11pt" style:font-name-complex="Arial" style:font-size-complex="11pt"/>
    </style:style>
    <style:style style:name="P511" style:family="paragraph" style:parent-style-name="List_20_Paragraph">
      <style:paragraph-properties fo:text-align="justify"/>
      <style:text-properties fo:font-size="11pt" style:font-size-asian="11pt" style:font-name-complex="Arial" style:font-size-complex="11pt" fo:font-weight="bold" style:font-weight-asian="bold"/>
    </style:style>
    <style:style style:name="P512" style:family="paragraph" style:parent-style-name="List_20_Paragraph">
      <style:paragraph-properties fo:text-align="justify"/>
    </style:style>
    <style:style style:name="T51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12_2" style:family="text">
      <style:text-properties fo:font-size="11pt" style:font-size-asian="11pt" style:font-name-complex="Arial" style:font-size-complex="11pt"/>
    </style:style>
    <style:style style:name="T512_3" style:family="text">
      <style:text-properties fo:font-size="11pt" style:font-size-asian="11pt" style:font-name-complex="Arial" style:font-size-complex="11pt"/>
    </style:style>
    <style:style style:name="T512_4" style:family="text">
      <style:text-properties fo:font-size="11pt" style:font-size-asian="11pt" style:font-name-complex="Arial" style:font-size-complex="11pt"/>
    </style:style>
    <style:style style:name="T512_5" style:family="text">
      <style:text-properties fo:font-size="11pt" style:font-size-asian="11pt" style:font-name-complex="Arial" style:font-size-complex="11pt"/>
    </style:style>
    <style:style style:name="T512_6" style:family="text">
      <style:text-properties fo:font-size="11pt" style:font-size-asian="11pt" style:font-name-complex="Arial" style:font-size-complex="11pt"/>
    </style:style>
    <style:style style:name="P513" style:family="paragraph" style:parent-style-name="List_20_Paragraph">
      <style:paragraph-properties fo:text-align="justify" fo:margin-bottom="0cm"/>
    </style:style>
    <style:style style:name="T513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13_2" style:family="text">
      <style:text-properties fo:font-size="11pt" style:font-size-asian="11pt" style:font-name-complex="Arial" style:font-size-complex="11pt"/>
    </style:style>
    <style:style style:name="T513_3" style:family="text">
      <style:text-properties fo:font-size="11pt" style:font-size-asian="11pt" style:font-name-complex="Arial" style:font-size-complex="11pt"/>
    </style:style>
    <style:style style:name="T513_4" style:family="text">
      <style:text-properties fo:font-size="11pt" style:font-size-asian="11pt" style:font-name-complex="Arial" style:font-size-complex="11pt"/>
    </style:style>
    <style:style style:name="P514" style:family="paragraph" style:parent-style-name="Normal">
      <style:paragraph-properties fo:text-align="justify"/>
      <style:text-properties fo:font-size="11pt" style:font-size-asian="11pt" style:font-name-complex="Arial" style:font-size-complex="11pt" style:letter-kerning="true"/>
    </style:style>
    <style:style style:name="P515" style:family="paragraph" style:parent-style-name="List_20_Paragraph">
      <style:paragraph-properties fo:text-align="justify"/>
    </style:style>
    <style:style style:name="T515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15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15_3" style:family="text">
      <style:text-properties fo:font-size="11pt" style:font-size-asian="11pt" style:font-name-complex="Arial" style:font-size-complex="11pt"/>
    </style:style>
    <style:style style:name="T515_4" style:family="text">
      <style:text-properties fo:font-size="11pt" style:font-size-asian="11pt" style:font-name-complex="Arial" style:font-size-complex="11pt"/>
    </style:style>
    <style:style style:name="T515_5" style:family="text">
      <style:text-properties fo:font-size="11pt" style:font-size-asian="11pt" style:font-name-complex="Arial" style:font-size-complex="11pt"/>
    </style:style>
    <style:style style:name="T515_6" style:family="text">
      <style:text-properties fo:font-size="11pt" style:font-size-asian="11pt" style:font-name-complex="Arial" style:font-size-complex="11pt"/>
    </style:style>
    <style:style style:name="T515_7" style:family="text">
      <style:text-properties fo:font-size="11pt" style:font-size-asian="11pt" style:font-name-complex="Arial" style:font-size-complex="11pt"/>
    </style:style>
    <style:style style:name="T515_8" style:family="text">
      <style:text-properties fo:font-size="11pt" style:font-size-asian="11pt" style:font-name-complex="Arial" style:font-size-complex="11pt"/>
    </style:style>
    <style:style style:name="T515_9" style:family="text">
      <style:text-properties fo:font-size="11pt" style:font-size-asian="11pt" style:font-name-complex="Arial" style:font-size-complex="11pt"/>
    </style:style>
    <style:style style:name="T515_10" style:family="text" style:parent-style-name="List_20_Paragraph">
      <style:text-properties fo:font-size="11pt" style:font-size-asian="11pt" style:font-name-complex="Arial" style:font-size-complex="11pt"/>
    </style:style>
    <style:style style:name="P516" style:family="paragraph" style:parent-style-name="Normal"/>
    <style:style style:name="T516_1" style:family="text"/>
    <style:style style:name="T516_2" style:family="text">
      <style:text-properties fo:font-size="10pt" style:font-size-asian="10pt" style:font-name-complex="Arial" style:font-size-complex="10pt" fo:language-asian="en" fo:country-asian="GB"/>
    </style:style>
    <style:style style:name="T516_3" style:family="text">
      <style:text-properties fo:font-size="10pt" style:font-size-asian="10pt" style:font-name-complex="Arial" style:font-size-complex="10pt" fo:language-asian="en" fo:country-asian="GB"/>
    </style:style>
    <style:style style:name="T516_4" style:family="text">
      <style:text-properties fo:font-size="11pt" style:font-size-asian="11pt" style:font-name-complex="Arial" style:font-size-complex="11pt"/>
    </style:style>
    <style:style style:name="T516_5" style:family="text" style:parent-style-name="List_20_Paragraph">
      <style:text-properties fo:font-size="11pt" style:font-size-asian="11pt" style:font-name-complex="Arial" style:font-size-complex="11pt"/>
    </style:style>
    <style:style style:name="P517" style:family="paragraph" style:parent-style-name="Footnote_20_text"/>
    <style:style style:name="T517_1" style:family="text"/>
    <style:style style:name="P518" style:family="paragraph" style:parent-style-name="List_20_Paragraph">
      <style:paragraph-properties fo:text-align="justify" fo:margin-bottom="0cm"/>
      <style:text-properties fo:font-size="11pt" style:font-size-asian="11pt" style:font-name-complex="Arial" style:font-size-complex="11pt"/>
    </style:style>
    <style:style style:name="P519" style:family="paragraph" style:parent-style-name="List_20_Paragraph">
      <style:paragraph-properties fo:text-align="justify" fo:margin-bottom="0cm"/>
    </style:style>
    <style:style style:name="T51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19_2" style:family="text">
      <style:text-properties fo:font-size="11pt" style:font-size-asian="11pt" style:font-name-complex="Arial" style:font-size-complex="11pt"/>
    </style:style>
    <style:style style:name="P520" style:family="paragraph" style:parent-style-name="Normal">
      <style:paragraph-properties fo:text-align="justify"/>
      <style:text-properties fo:font-size="11pt" style:font-size-asian="11pt" style:font-name-complex="Arial" style:font-size-complex="11pt" style:letter-kerning="true"/>
    </style:style>
    <style:style style:name="P521" style:family="paragraph" style:parent-style-name="List_20_Paragraph">
      <style:paragraph-properties fo:text-align="justify" fo:margin-bottom="0cm"/>
    </style:style>
    <style:style style:name="T521_1" style:family="text">
      <style:text-properties fo:font-size="11pt" style:font-size-asian="11pt" style:font-name-complex="Arial" style:font-size-complex="11pt"/>
    </style:style>
    <style:style style:name="T521_2" style:family="text">
      <style:text-properties fo:font-size="11pt" style:font-size-asian="11pt" style:font-name-complex="Arial" style:font-size-complex="11pt"/>
    </style:style>
    <style:style style:name="T521_3" style:family="text">
      <style:text-properties fo:font-size="11pt" style:font-size-asian="11pt" style:font-name-complex="Arial" style:font-size-complex="11pt"/>
    </style:style>
    <style:style style:name="T521_4" style:family="text">
      <style:text-properties fo:font-size="11pt" style:font-size-asian="11pt" style:font-name-complex="Arial" style:font-size-complex="11pt"/>
    </style:style>
    <style:style style:name="T521_5" style:family="text">
      <style:text-properties fo:font-size="11pt" style:font-size-asian="11pt" style:font-name-complex="Arial" style:font-size-complex="11pt"/>
    </style:style>
    <style:style style:name="T521_6" style:family="text">
      <style:text-properties fo:font-size="11pt" style:font-size-asian="11pt" style:font-name-complex="Arial" style:font-size-complex="11pt"/>
    </style:style>
    <style:style style:name="T521_7" style:family="text">
      <style:text-properties fo:font-size="11pt" style:font-size-asian="11pt" style:font-name-complex="Arial" style:font-size-complex="11pt"/>
    </style:style>
    <style:style style:name="T521_8" style:family="text">
      <style:text-properties fo:font-size="11pt" style:font-size-asian="11pt" style:font-name-complex="Arial" style:font-size-complex="11pt"/>
    </style:style>
    <style:style style:name="T521_9" style:family="text">
      <style:text-properties fo:font-size="11pt" style:font-size-asian="11pt" style:font-name-complex="Arial" style:font-size-complex="11pt"/>
    </style:style>
    <style:style style:name="P522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523" style:family="paragraph" style:parent-style-name="Normal">
      <style:paragraph-properties fo:text-align="justify"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523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24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525" style:family="paragraph" style:parent-style-name="List_20_Paragraph">
      <style:paragraph-properties fo:text-align="justify"/>
    </style:style>
    <style:style style:name="T525_1" style:family="text">
      <style:text-properties fo:font-size="11pt" style:font-size-asian="11pt" style:font-name-complex="Arial" style:font-size-complex="11pt"/>
    </style:style>
    <style:style style:name="T525_2" style:family="text">
      <style:text-properties fo:font-size="11pt" style:font-size-asian="11pt" style:font-name-complex="Arial" style:font-size-complex="11pt"/>
    </style:style>
    <style:style style:name="T525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25_4" style:family="text">
      <style:text-properties fo:font-size="11pt" style:font-size-asian="11pt" style:font-name-complex="Arial" style:font-size-complex="11pt"/>
    </style:style>
    <style:style style:name="T525_5" style:family="text">
      <style:text-properties fo:font-size="11pt" style:font-size-asian="11pt" style:font-name-complex="Arial" style:font-size-complex="11pt"/>
    </style:style>
    <style:style style:name="P526" style:family="paragraph" style:parent-style-name="List_20_Paragraph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527" style:family="paragraph" style:parent-style-name="List_20_Paragraph">
      <style:paragraph-properties fo:text-align="justify"/>
    </style:style>
    <style:style style:name="T527_1" style:family="text">
      <style:text-properties fo:font-size="11pt" style:font-size-asian="11pt" style:font-name-complex="Arial" style:font-size-complex="11pt" fo:font-weight="bold" style:font-weight-asian="bold"/>
    </style:style>
    <style:style style:name="T527_2" style:family="text">
      <style:text-properties fo:font-size="11pt" style:font-size-asian="11pt" style:font-name-complex="Arial" style:font-size-complex="11pt" style:font-weight-complex="bold"/>
    </style:style>
    <style:style style:name="T527_3" style:family="text">
      <style:text-properties fo:font-size="11pt" style:font-size-asian="11pt" style:font-name-complex="Arial" style:font-size-complex="11pt" style:font-weight-complex="bold"/>
    </style:style>
    <style:style style:name="T527_4" style:family="text">
      <style:text-properties fo:font-size="11pt" style:font-size-asian="11pt" style:font-name-complex="Arial" style:font-size-complex="11pt" style:font-weight-complex="bold"/>
    </style:style>
    <style:style style:name="T527_5" style:family="text">
      <style:text-properties fo:font-size="11pt" style:font-size-asian="11pt" style:font-name-complex="Arial" style:font-size-complex="11pt" style:font-weight-complex="bold"/>
    </style:style>
    <style:style style:name="T527_6" style:family="text">
      <style:text-properties fo:font-size="11pt" style:font-size-asian="11pt" style:font-name-complex="Arial" style:font-size-complex="11pt" style:font-weight-complex="bold"/>
    </style:style>
    <style:style style:name="T527_7" style:family="text">
      <style:text-properties fo:font-size="11pt" style:font-size-asian="11pt" style:font-name-complex="Arial" style:font-size-complex="11pt" style:font-weight-complex="bold"/>
    </style:style>
    <style:style style:name="T527_8" style:family="text">
      <style:text-properties fo:font-size="11pt" style:font-size-asian="11pt" style:font-name-complex="Arial" style:font-size-complex="11pt" style:font-weight-complex="bold"/>
    </style:style>
    <style:style style:name="P528" style:family="paragraph" style:parent-style-name="List_20_Paragraph">
      <style:paragraph-properties fo:text-align="justify"/>
      <style:text-properties fo:font-size="11pt" style:font-size-asian="11pt" style:font-name-complex="Arial" style:font-size-complex="11pt" fo:font-weight="bold" style:font-weight-asian="bold"/>
    </style:style>
    <style:style style:name="P529" style:family="paragraph" style:parent-style-name="List_20_Paragraph">
      <style:paragraph-properties fo:text-align="justify"/>
    </style:style>
    <style:style style:name="T529_1" style:family="text">
      <style:text-properties fo:font-size="11pt" style:font-size-asian="11pt" style:font-name-complex="Arial" style:font-size-complex="11pt" fo:font-weight="bold" style:font-weight-asian="bold"/>
    </style:style>
    <style:style style:name="T529_2" style:family="text">
      <style:text-properties fo:font-size="11pt" style:font-size-asian="11pt" style:font-name-complex="Arial" style:font-size-complex="11pt" style:font-weight-complex="bold"/>
    </style:style>
    <style:style style:name="T529_3" style:family="text">
      <style:text-properties fo:font-size="11pt" style:font-size-asian="11pt" style:font-name-complex="Arial" style:font-size-complex="11pt" style:font-weight-complex="bold"/>
    </style:style>
    <style:style style:name="T529_4" style:family="text">
      <style:text-properties fo:font-size="11pt" style:font-size-asian="11pt" style:font-name-complex="Arial" style:font-size-complex="11pt" style:font-weight-complex="bold"/>
    </style:style>
    <style:style style:name="T529_5" style:family="text">
      <style:text-properties fo:font-size="11pt" style:font-size-asian="11pt" style:font-name-complex="Arial" style:font-size-complex="11pt" style:font-weight-complex="bold"/>
    </style:style>
    <style:style style:name="T529_6" style:family="text">
      <style:text-properties fo:font-size="11pt" style:font-size-asian="11pt" style:font-name-complex="Arial" style:font-size-complex="11pt" style:font-weight-complex="bold"/>
    </style:style>
    <style:style style:name="T529_7" style:family="text">
      <style:text-properties fo:font-size="11pt" style:font-size-asian="11pt" style:font-name-complex="Arial" style:font-size-complex="11pt" style:font-weight-complex="bold"/>
    </style:style>
    <style:style style:name="T529_8" style:family="text">
      <style:text-properties fo:font-size="11pt" style:font-size-asian="11pt" style:font-name-complex="Arial" style:font-size-complex="11pt" style:font-weight-complex="bold"/>
    </style:style>
    <style:style style:name="T529_9" style:family="text">
      <style:text-properties fo:font-size="11pt" style:font-size-asian="11pt" style:font-name-complex="Arial" style:font-size-complex="11pt" style:font-weight-complex="bold"/>
    </style:style>
    <style:style style:name="T529_10" style:family="text">
      <style:text-properties fo:font-size="11pt" style:font-size-asian="11pt" style:font-name-complex="Arial" style:font-size-complex="11pt" style:font-weight-complex="bold"/>
    </style:style>
    <style:style style:name="T529_11" style:family="text">
      <style:text-properties fo:font-size="11pt" style:font-size-asian="11pt" style:font-name-complex="Arial" style:font-size-complex="11pt" style:font-weight-complex="bold"/>
    </style:style>
    <style:style style:name="T529_12" style:family="text">
      <style:text-properties fo:font-size="11pt" style:font-size-asian="11pt" style:font-name-complex="Arial" style:font-size-complex="11pt" style:font-weight-complex="bold"/>
    </style:style>
    <style:style style:name="T529_13" style:family="text">
      <style:text-properties fo:font-size="11pt" style:font-size-asian="11pt" style:font-name-complex="Arial" style:font-size-complex="11pt" style:font-weight-complex="bold"/>
    </style:style>
    <style:style style:name="T529_14" style:family="text">
      <style:text-properties fo:font-size="11pt" style:font-size-asian="11pt" style:font-name-complex="Arial" style:font-size-complex="11pt" style:font-weight-complex="bold"/>
    </style:style>
    <style:style style:name="T529_15" style:family="text">
      <style:text-properties fo:font-size="11pt" style:font-size-asian="11pt" style:font-name-complex="Arial" style:font-size-complex="11pt" style:font-weight-complex="bold"/>
    </style:style>
    <style:style style:name="T529_16" style:family="text">
      <style:text-properties fo:font-size="11pt" style:font-size-asian="11pt" style:font-name-complex="Arial" style:font-size-complex="11pt" style:font-weight-complex="bold"/>
    </style:style>
    <style:style style:name="T529_17" style:family="text">
      <style:text-properties fo:font-size="11pt" style:font-size-asian="11pt" style:font-name-complex="Arial" style:font-size-complex="11pt" style:font-weight-complex="bold"/>
    </style:style>
    <style:style style:name="T529_18" style:family="text">
      <style:text-properties fo:font-size="11pt" style:font-size-asian="11pt" style:font-name-complex="Arial" style:font-size-complex="11pt" style:font-weight-complex="bold"/>
    </style:style>
    <style:style style:name="P530" style:family="paragraph" style:parent-style-name="List_20_Paragraph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31" style:family="paragraph" style:parent-style-name="List_20_Paragraph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T53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31_2" style:family="text">
      <style:text-properties fo:font-size="11pt" style:font-size-asian="11pt" style:font-name-complex="Arial" style:font-size-complex="11pt" style:font-weight-complex="bold"/>
    </style:style>
    <style:style style:name="T531_3" style:family="text">
      <style:text-properties fo:font-size="11pt" style:font-size-asian="11pt" style:font-name-complex="Arial" style:font-size-complex="11pt" style:font-weight-complex="bold"/>
    </style:style>
    <style:style style:name="T531_4" style:family="text">
      <style:text-properties fo:font-size="11pt" style:font-size-asian="11pt" style:font-name-complex="Arial" style:font-size-complex="11pt" style:font-weight-complex="bold"/>
    </style:style>
    <style:style style:name="T531_5" style:family="text">
      <style:text-properties fo:font-size="11pt" style:font-size-asian="11pt" style:font-name-complex="Arial" style:font-size-complex="11pt" style:font-weight-complex="bold"/>
    </style:style>
    <style:style style:name="T531_6" style:family="text">
      <style:text-properties fo:font-size="11pt" style:font-size-asian="11pt" style:font-name-complex="Arial" style:font-size-complex="11pt" style:font-weight-complex="bold"/>
    </style:style>
    <style:style style:name="P532" style:family="paragraph" style:parent-style-name="List_20_Paragraph">
      <style:paragraph-properties fo:text-align="justify"/>
      <style:text-properties fo:font-size="11pt" style:font-size-asian="11pt" style:font-name-complex="Arial" style:font-size-complex="11pt" fo:font-weight="bold" style:font-weight-asian="bold"/>
    </style:style>
    <style:style style:name="P533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533_1" style:family="text">
      <style:text-properties fo:font-size="11pt" style:font-size-asian="11pt" style:font-name-complex="Arial" style:font-size-complex="11pt" fo:font-weight="bold" style:font-weight-asian="bold"/>
    </style:style>
    <style:style style:name="T533_2" style:family="text">
      <style:text-properties fo:font-size="11pt" style:font-size-asian="11pt" style:font-name-complex="Arial" style:font-size-complex="11pt" style:font-weight-complex="bold"/>
    </style:style>
    <style:style style:name="T533_3" style:family="text">
      <style:text-properties fo:font-size="11pt" style:font-size-asian="11pt" style:font-name-complex="Arial" style:font-size-complex="11pt" style:font-weight-complex="bold"/>
    </style:style>
    <style:style style:name="T533_4" style:family="text">
      <style:text-properties fo:font-size="11pt" style:font-size-asian="11pt" style:font-name-complex="Arial" style:font-size-complex="11pt"/>
    </style:style>
    <style:style style:name="T533_5" style:family="text">
      <style:text-properties fo:font-size="11pt" style:font-size-asian="11pt" style:font-name-complex="Arial" style:font-size-complex="11pt"/>
    </style:style>
    <style:style style:name="T533_6" style:family="text">
      <style:text-properties fo:font-size="11pt" style:font-size-asian="11pt" style:font-name-complex="Arial" style:font-size-complex="11pt"/>
    </style:style>
    <style:style style:name="T533_7" style:family="text">
      <style:text-properties fo:font-size="11pt" style:font-size-asian="11pt" style:font-name-complex="Arial" style:font-size-complex="11pt"/>
    </style:style>
    <style:style style:name="T533_8" style:family="text">
      <style:text-properties fo:font-size="11pt" style:font-size-asian="11pt" style:font-name-complex="Arial" style:font-size-complex="11pt"/>
    </style:style>
    <style:style style:name="P534" style:family="paragraph" style:parent-style-name="List_20_Paragraph">
      <style:paragraph-properties fo:text-align="justify"/>
      <style:text-properties fo:font-size="11pt" style:font-size-asian="11pt" style:font-name-complex="Arial" style:font-size-complex="11pt" fo:font-weight="bold" style:font-weight-asian="bold"/>
    </style:style>
    <style:style style:name="P535" style:family="paragraph" style:parent-style-name="List_20_Paragraph">
      <style:paragraph-properties fo:text-align="justify"/>
    </style:style>
    <style:style style:name="T535_1" style:family="text">
      <style:text-properties fo:font-size="11pt" style:font-size-asian="11pt" style:font-name-complex="Arial" style:font-size-complex="11pt" fo:font-weight="bold" style:font-weight-asian="bold"/>
    </style:style>
    <style:style style:name="T535_2" style:family="text">
      <style:text-properties fo:font-size="11pt" style:font-size-asian="11pt" style:font-name-complex="Arial" style:font-size-complex="11pt"/>
    </style:style>
    <style:style style:name="T535_3" style:family="text">
      <style:text-properties fo:font-size="11pt" style:font-size-asian="11pt" style:font-name-complex="Arial" style:font-size-complex="11pt"/>
    </style:style>
    <style:style style:name="T535_4" style:family="text">
      <style:text-properties fo:font-size="11pt" style:font-size-asian="11pt" style:font-name-complex="Arial" style:font-size-complex="11pt"/>
    </style:style>
    <style:style style:name="P536" style:family="paragraph" style:parent-style-name="List_20_Paragraph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37" style:family="paragraph" style:parent-style-name="List_20_Paragraph">
      <style:paragraph-properties fo:text-align="justify"/>
    </style:style>
    <style:style style:name="T53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37_2" style:family="text">
      <style:text-properties fo:font-size="11pt" style:font-size-asian="11pt" style:font-name-complex="Arial" style:font-size-complex="11pt"/>
    </style:style>
    <style:style style:name="T537_3" style:family="text">
      <style:text-properties fo:font-size="11pt" style:font-size-asian="11pt" style:font-name-complex="Arial" style:font-size-complex="11pt"/>
    </style:style>
    <style:style style:name="T537_4" style:family="text">
      <style:text-properties fo:font-size="11pt" style:font-size-asian="11pt" style:font-name-complex="Arial" style:font-size-complex="11pt"/>
    </style:style>
    <style:style style:name="P538" style:family="paragraph" style:parent-style-name="List_20_Paragraph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39" style:family="paragraph" style:parent-style-name="List_20_Paragraph">
      <style:paragraph-properties fo:text-align="justify"/>
    </style:style>
    <style:style style:name="T539_1" style:family="text">
      <style:text-properties fo:font-size="11pt" style:font-size-asian="11pt" style:font-size-complex="11pt" fo:font-weight="bold" style:font-weight-asian="bold" style:font-weight-complex="bold"/>
    </style:style>
    <style:style style:name="T539_2" style:family="text">
      <style:text-properties fo:font-size="11pt" style:font-size-asian="11pt" style:font-size-complex="11pt"/>
    </style:style>
    <style:style style:name="T539_3" style:family="text">
      <style:text-properties fo:font-size="11pt" style:font-size-asian="11pt" style:font-size-complex="11pt"/>
    </style:style>
    <style:style style:name="T539_4" style:family="text">
      <style:text-properties fo:font-size="11pt" style:font-size-asian="11pt" style:font-size-complex="11pt"/>
    </style:style>
    <style:style style:name="T539_5" style:family="text">
      <style:text-properties fo:font-size="11pt" style:font-size-asian="11pt" style:font-size-complex="11pt"/>
    </style:style>
    <style:style style:name="T539_6" style:family="text">
      <style:text-properties fo:font-size="11pt" style:font-size-asian="11pt" style:font-size-complex="11pt"/>
    </style:style>
    <style:style style:name="T539_7" style:family="text">
      <style:text-properties fo:font-size="11pt" style:font-size-asian="11pt" style:font-size-complex="11pt"/>
    </style:style>
    <style:style style:name="T539_8" style:family="text">
      <style:text-properties fo:font-size="11pt" style:font-size-asian="11pt" style:font-size-complex="11pt"/>
    </style:style>
    <style:style style:name="T539_9" style:family="text">
      <style:text-properties fo:font-size="11pt" style:font-size-asian="11pt" style:font-size-complex="11pt"/>
    </style:style>
    <style:style style:name="P540" style:family="paragraph" style:parent-style-name="List_20_Paragraph">
      <style:text-properties fo:font-size="11pt" style:font-size-asian="11pt" style:font-size-complex="11pt" style:letter-kerning="true"/>
    </style:style>
    <style:style style:name="P541" style:family="paragraph" style:parent-style-name="List_20_Paragraph">
      <style:paragraph-properties fo:text-align="justify"/>
      <style:text-properties fo:font-size="11pt" style:font-size-asian="11pt" style:font-size-complex="11pt" style:letter-kerning="true"/>
    </style:style>
    <style:style style:name="P542" style:family="paragraph" style:parent-style-name="List_20_Paragraph">
      <style:paragraph-properties fo:text-align="justify"/>
      <style:text-properties fo:font-size="11pt" style:font-size-asian="11pt" style:font-size-complex="11pt" style:letter-kerning="true"/>
    </style:style>
    <style:style style:name="P543" style:family="paragraph" style:parent-style-name="List_20_Paragraph">
      <style:paragraph-properties fo:text-align="justify"/>
      <style:text-properties fo:font-size="11pt" style:font-size-asian="11pt" style:font-size-complex="11pt" style:letter-kerning="true"/>
    </style:style>
    <style:style style:name="P544" style:family="paragraph" style:parent-style-name="Normal">
      <style:paragraph-properties fo:text-align="justify"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544_1" style:family="text">
      <style:text-properties fo:font-size="11pt" style:font-size-asian="11pt" style:font-name-complex="Arial" style:font-size-complex="11pt" fo:font-weight="bold" style:font-weight-asian="bold"/>
    </style:style>
    <style:style style:name="T544_2" style:family="text">
      <style:text-properties fo:font-size="11pt" style:font-size-asian="11pt" style:font-name-complex="Arial" style:font-size-complex="11pt" fo:font-weight="bold" style:font-weight-asian="bold"/>
    </style:style>
    <style:style style:name="P545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/>
    </style:style>
    <style:style style:name="P546" style:family="paragraph" style:parent-style-name="Normal">
      <style:paragraph-properties fo:text-align="justify"/>
    </style:style>
    <style:style style:name="T546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47" style:family="paragraph" style:parent-style-name="List_20_Paragraph">
      <style:paragraph-properties fo:text-align="justify"/>
    </style:style>
    <style:style style:name="T547_1" style:family="text">
      <style:text-properties fo:font-size="11pt" style:font-size-asian="11pt" style:font-name-complex="Arial" style:font-size-complex="11pt"/>
    </style:style>
    <style:style style:name="T547_2" style:family="text">
      <style:text-properties fo:font-size="11pt" style:font-size-asian="11pt" style:font-name-complex="Arial" style:font-size-complex="11pt"/>
    </style:style>
    <style:style style:name="T547_3" style:family="text">
      <style:text-properties fo:font-size="11pt" style:font-size-asian="11pt" style:font-name-complex="Arial" style:font-size-complex="11pt"/>
    </style:style>
    <style:style style:name="P548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P549" style:family="paragraph" style:parent-style-name="List_20_Paragraph">
      <style:paragraph-properties fo:text-align="justify"/>
    </style:style>
    <style:style style:name="T549_1" style:family="text">
      <style:text-properties fo:font-size="11pt" style:font-size-asian="11pt" style:font-size-complex="11pt"/>
    </style:style>
    <style:style style:name="P550" style:family="paragraph" style:parent-style-name="List_20_Paragraph">
      <style:text-properties fo:font-size="11pt" style:font-size-asian="11pt" style:font-name-complex="Arial" style:font-size-complex="11pt"/>
    </style:style>
    <style:style style:name="P551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551_1" style:family="text">
      <style:text-properties fo:font-size="11pt" style:font-size-asian="11pt" style:font-name-complex="Arial" style:font-size-complex="11pt"/>
    </style:style>
    <style:style style:name="P552" style:family="paragraph" style:parent-style-name="Normal">
      <style:paragraph-properties fo:text-align="justify"/>
    </style:style>
    <style:style style:name="T55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53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553_1" style:family="text">
      <style:text-properties fo:font-size="11pt" style:font-size-asian="11pt" style:font-name-complex="Arial" style:font-size-complex="11pt" style:font-weight-complex="bold"/>
    </style:style>
    <style:style style:name="T553_2" style:family="text">
      <style:text-properties fo:font-size="11pt" style:font-size-asian="11pt" style:font-name-complex="Arial" style:font-size-complex="11pt" style:font-weight-complex="bold"/>
    </style:style>
    <style:style style:name="T553_3" style:family="text">
      <style:text-properties fo:font-size="11pt" style:font-size-asian="11pt" style:font-name-complex="Arial" style:font-size-complex="11pt" style:font-weight-complex="bold"/>
    </style:style>
    <style:style style:name="T553_4" style:family="text">
      <style:text-properties fo:font-size="11pt" style:font-size-asian="11pt" style:font-name-complex="Arial" style:font-size-complex="11pt"/>
    </style:style>
    <style:style style:name="P554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P555" style:family="paragraph" style:parent-style-name="List_20_Paragraph">
      <style:paragraph-properties fo:text-align="justify"/>
    </style:style>
    <style:style style:name="T555_1" style:family="text">
      <style:text-properties fo:font-size="11pt" style:font-size-asian="11pt" style:font-size-complex="11pt"/>
    </style:style>
    <style:style style:name="P556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P557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557_1" style:family="text">
      <style:text-properties fo:font-size="11pt" style:font-size-asian="11pt" style:font-name-complex="Arial" style:font-size-complex="11pt"/>
    </style:style>
    <style:style style:name="P558" style:family="paragraph" style:parent-style-name="List_20_Paragraph">
      <style:text-properties fo:font-size="11pt" style:font-size-asian="11pt" style:font-name-complex="Arial" style:font-size-complex="11pt"/>
    </style:style>
    <style:style style:name="P559" style:family="paragraph" style:parent-style-name="List_20_Paragraph">
      <style:paragraph-properties fo:text-align="justify" fo:margin-bottom="0cm"/>
    </style:style>
    <style:style style:name="T559_1" style:family="text">
      <style:text-properties fo:font-size="11pt" style:font-size-asian="11pt" style:font-size-complex="11pt"/>
    </style:style>
    <style:style style:name="P560" style:family="paragraph" style:parent-style-name="Normal">
      <style:paragraph-properties fo:text-align="justify" fo:margin-left="0.635cm"/>
      <style:text-properties fo:font-size="11pt" style:font-size-asian="11pt" style:font-name-complex="Arial" style:font-size-complex="11pt"/>
    </style:style>
    <style:style style:name="P561" style:family="paragraph" style:parent-style-name="Normal">
      <style:paragraph-properties fo:text-align="justify"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561_1" style:family="text">
      <style:text-properties fo:font-size="11pt" style:font-size-asian="11pt" style:font-name-complex="Arial" style:font-size-complex="11pt" fo:font-weight="bold" style:font-weight-asian="bold"/>
    </style:style>
    <style:style style:name="P562" style:family="paragraph" style:parent-style-name="Normal">
      <style:paragraph-properties fo:text-align="justify"/>
      <style:text-properties fo:color="#000000" fo:font-size="11pt" style:font-size-asian="11pt" style:font-name-complex="Arial" style:font-size-complex="11pt" fo:font-weight="bold" style:font-weight-asian="bold" style:font-weight-complex="bold"/>
    </style:style>
    <style:style style:name="P563" style:family="paragraph" style:parent-style-name="Normal">
      <style:paragraph-properties fo:text-align="justify"/>
    </style:style>
    <style:style style:name="T563_1" style:family="text">
      <style:text-properties fo:color="#000000" fo:font-size="11pt" style:font-size-asian="11pt" style:font-name-complex="Arial" style:font-size-complex="11pt" fo:font-weight="bold" style:font-weight-asian="bold" style:font-weight-complex="bold"/>
    </style:style>
    <style:style style:name="P564" style:family="paragraph" style:parent-style-name="List_20_Paragraph">
      <style:paragraph-properties fo:text-align="justify"/>
    </style:style>
    <style:style style:name="T564_1" style:family="text">
      <style:text-properties fo:color="#000000" fo:font-size="11pt" style:font-size-asian="11pt" style:font-name-complex="Arial" style:font-size-complex="11pt"/>
    </style:style>
    <style:style style:name="T564_2" style:family="text">
      <style:text-properties fo:color="#000000" fo:font-size="11pt" style:font-size-asian="11pt" style:font-name-complex="Arial" style:font-size-complex="11pt"/>
    </style:style>
    <style:style style:name="T564_3" style:family="text">
      <style:text-properties fo:color="#000000" fo:font-size="11pt" style:font-size-asian="11pt" style:font-name-complex="Arial" style:font-size-complex="11pt"/>
    </style:style>
    <style:style style:name="P565" style:family="paragraph" style:parent-style-name="List_20_Paragraph">
      <style:paragraph-properties fo:text-align="justify"/>
      <style:text-properties fo:color="#000000" fo:font-size="11pt" style:font-size-asian="11pt" style:font-name-complex="Arial" style:font-size-complex="11pt" style:letter-kerning="true"/>
    </style:style>
    <style:style style:name="P566" style:family="paragraph" style:parent-style-name="List_20_Paragraph">
      <style:paragraph-properties fo:text-align="justify"/>
    </style:style>
    <style:style style:name="T566_1" style:family="text">
      <style:text-properties fo:color="#000000" fo:font-size="11pt" style:font-size-asian="11pt" style:font-name-complex="Arial" style:font-size-complex="11pt"/>
    </style:style>
    <style:style style:name="T566_2" style:family="text">
      <style:text-properties fo:color="#000000" fo:font-size="11pt" style:font-size-asian="11pt" style:font-name-complex="Arial" style:font-size-complex="11pt"/>
    </style:style>
    <style:style style:name="T566_3" style:family="text">
      <style:text-properties fo:color="#000000" fo:font-size="11pt" style:font-size-asian="11pt" style:font-name-complex="Arial" style:font-size-complex="11pt"/>
    </style:style>
    <style:style style:name="T566_4" style:family="text">
      <style:text-properties fo:color="#000000" fo:font-size="11pt" style:font-size-asian="11pt" style:font-name-complex="Arial" style:font-size-complex="11pt"/>
    </style:style>
    <style:style style:name="T566_5" style:family="text">
      <style:text-properties fo:color="#000000" fo:font-size="11pt" style:font-size-asian="11pt" style:font-name-complex="Arial" style:font-size-complex="11pt"/>
    </style:style>
    <style:style style:name="T566_6" style:family="text">
      <style:text-properties fo:color="#000000" fo:font-size="11pt" style:font-size-asian="11pt" style:font-name-complex="Arial" style:font-size-complex="11pt"/>
    </style:style>
    <style:style style:name="P567" style:family="paragraph" style:parent-style-name="Normal">
      <style:paragraph-properties fo:text-align="justify"/>
    </style:style>
    <style:style style:name="T567_1" style:family="text">
      <style:text-properties fo:color="#000000" fo:font-size="11pt" style:font-size-asian="11pt" style:font-name-complex="Arial" style:font-size-complex="11pt" fo:font-weight="bold" style:font-weight-asian="bold" style:font-weight-complex="bold"/>
    </style:style>
    <style:style style:name="P568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568_1" style:family="text">
      <style:text-properties fo:color="#000000" fo:font-size="11pt" style:font-size-asian="11pt" style:font-name-complex="Arial" style:font-size-complex="11pt"/>
    </style:style>
    <style:style style:name="T568_2" style:family="text">
      <style:text-properties fo:color="#000000" fo:font-size="11pt" style:font-size-asian="11pt" style:font-name-complex="Arial" style:font-size-complex="11pt"/>
    </style:style>
    <style:style style:name="T568_3" style:family="text">
      <style:text-properties fo:color="#000000" fo:font-size="11pt" style:font-size-asian="11pt" style:font-name-complex="Arial" style:font-size-complex="11pt"/>
    </style:style>
    <style:style style:name="T568_4" style:family="text">
      <style:text-properties fo:color="#000000" fo:font-size="11pt" style:font-size-asian="11pt" style:font-name-complex="Arial" style:font-size-complex="11pt"/>
    </style:style>
    <style:style style:name="T568_5" style:family="text">
      <style:text-properties fo:color="#000000" fo:font-size="11pt" style:font-size-asian="11pt" style:font-name-complex="Arial" style:font-size-complex="11pt"/>
    </style:style>
    <style:style style:name="T568_6" style:family="text">
      <style:text-properties fo:color="#000000" fo:font-size="11pt" style:font-size-asian="11pt" style:font-name-complex="Arial" style:font-size-complex="11pt"/>
    </style:style>
    <style:style style:name="T568_7" style:family="text">
      <style:text-properties fo:color="#000000" fo:font-size="11pt" style:font-size-asian="11pt" style:font-name-complex="Arial" style:font-size-complex="11pt"/>
    </style:style>
    <style:style style:name="T568_8" style:family="text">
      <style:text-properties fo:color="#000000" fo:font-size="11pt" style:font-size-asian="11pt" style:font-name-complex="Arial" style:font-size-complex="11pt"/>
    </style:style>
    <style:style style:name="T568_9" style:family="text">
      <style:text-properties fo:color="#000000" fo:font-size="11pt" style:font-size-asian="11pt" style:font-name-complex="Arial" style:font-size-complex="11pt"/>
    </style:style>
    <style:style style:name="T568_10" style:family="text">
      <style:text-properties fo:color="#000000" fo:font-size="11pt" style:font-size-asian="11pt" style:font-name-complex="Arial" style:font-size-complex="11pt"/>
    </style:style>
    <style:style style:name="T568_11" style:family="text">
      <style:text-properties fo:color="#000000" fo:font-size="11pt" style:font-size-asian="11pt" style:font-name-complex="Arial" style:font-size-complex="11pt"/>
    </style:style>
    <style:style style:name="T568_12" style:family="text">
      <style:text-properties fo:color="#000000" fo:font-size="11pt" style:font-size-asian="11pt" style:font-name-complex="Arial" style:font-size-complex="11pt"/>
    </style:style>
    <style:style style:name="T568_13" style:family="text">
      <style:text-properties fo:color="#000000" fo:font-size="11pt" style:font-size-asian="11pt" style:font-name-complex="Arial" style:font-size-complex="11pt"/>
    </style:style>
    <style:style style:name="T568_14" style:family="text">
      <style:text-properties fo:color="#000000" fo:font-size="11pt" style:font-size-asian="11pt" style:font-name-complex="Arial" style:font-size-complex="11pt"/>
    </style:style>
    <style:style style:name="T568_15" style:family="text">
      <style:text-properties fo:color="#000000" fo:font-size="11pt" style:font-size-asian="11pt" style:font-name-complex="Arial" style:font-size-complex="11pt"/>
    </style:style>
    <style:style style:name="T568_16" style:family="text">
      <style:text-properties fo:color="#000000" fo:font-size="11pt" style:font-size-asian="11pt" style:font-name-complex="Arial" style:font-size-complex="11pt"/>
    </style:style>
    <style:style style:name="T568_17" style:family="text">
      <style:text-properties fo:color="#000000" fo:font-size="11pt" style:font-size-asian="11pt" style:font-name-complex="Arial" style:font-size-complex="11pt"/>
    </style:style>
    <style:style style:name="P569" style:family="paragraph" style:parent-style-name="Normal">
      <style:paragraph-properties fo:text-align="justify"/>
    </style:style>
    <style:style style:name="T569_1" style:family="text">
      <style:text-properties fo:color="#000000" fo:font-size="11pt" style:font-size-asian="11pt" style:font-name-complex="Arial" style:font-size-complex="11pt" fo:font-weight="bold" style:font-weight-asian="bold" style:font-weight-complex="bold"/>
    </style:style>
    <style:style style:name="P570" style:family="paragraph" style:parent-style-name="List_20_Paragraph">
      <style:paragraph-properties fo:text-align="justify"/>
    </style:style>
    <style:style style:name="T570_1" style:family="text">
      <style:text-properties fo:color="#000000" fo:font-size="11pt" style:font-size-asian="11pt" style:font-name-complex="Arial" style:font-size-complex="11pt"/>
    </style:style>
    <style:style style:name="Table20" style:family="table">
      <style:table-properties table:align="left" style:width="18.503cm" fo:margin-left="-0.009cm"/>
    </style:style>
    <style:style style:name="Column75" style:family="table-column">
      <style:table-column-properties style:column-width="5.001cm"/>
    </style:style>
    <style:style style:name="Column76" style:family="table-column">
      <style:table-column-properties style:column-width="3.251cm"/>
    </style:style>
    <style:style style:name="Column77" style:family="table-column">
      <style:table-column-properties style:column-width="5.001cm"/>
    </style:style>
    <style:style style:name="Column78" style:family="table-column">
      <style:table-column-properties style:column-width="5.251cm"/>
    </style:style>
    <style:style style:name="Row94" style:family="table-row"/>
    <style:style style:name="Cell25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1" style:family="paragraph" style:parent-style-name="Normal">
      <style:paragraph-properties fo:text-align="justify" fo:line-height="100%" fo:margin-bottom="0cm"/>
    </style:style>
    <style:style style:name="T57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2" style:family="paragraph" style:parent-style-name="Normal">
      <style:paragraph-properties fo:text-align="justify" fo:line-height="100%" fo:margin-bottom="0cm"/>
    </style:style>
    <style:style style:name="T57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572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5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3" style:family="paragraph" style:parent-style-name="Normal">
      <style:paragraph-properties fo:text-align="justify" fo:line-height="100%" fo:margin-bottom="0cm"/>
    </style:style>
    <style:style style:name="T57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4" style:family="paragraph" style:parent-style-name="Normal">
      <style:paragraph-properties fo:text-align="justify" fo:line-height="100%" fo:margin-bottom="0cm"/>
    </style:style>
    <style:style style:name="T57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574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574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575" style:family="paragraph" style:parent-style-name="Normal">
      <style:paragraph-properties fo:text-align="justify" fo:line-height="108%" fo:margin-bottom="0.282cm"/>
      <style:text-properties fo:font-size="11pt" style:font-size-asian="11pt" style:font-name-complex="Arial" style:font-size-complex="11pt"/>
    </style:style>
    <style:style style:name="P576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</office:automatic-styles>
  <office:body>
    <office:text>
      <text:tracked-changes text:track-changes="true"/>
      <text:h text:style-name="P1" text:outline-level="2"><text:span text:style-name="T1_1">Annual<text:s/>Review<text:s/>Template<text:s/></text:span></text:h>
      <text:p text:style-name="P2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3">
            <text:p text:style-name="P3"><text:span text:style-name="T3_1">Title:<text:s text:c="2"/>Malawi<text:s/>Trade<text:s/>and<text:s/>Investment<text:s/>Programme<text:s/></text:span><text:span text:style-name="T3_2">(MTIP)</text:span></text:p>
          </table:table-cell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4"><text:span text:style-name="T4_1">Programme<text:s/>Value<text:s/>£<text:s/>(full<text:s/>life):<text:s/>£25m</text:span></text:p>
          </table:table-cell>
          <table:covered-table-cell/>
          <table:table-cell table:style-name="Cell3">
            <text:p text:style-name="P5"><text:span text:style-name="T5_1">Review<text:s/>date:<text:s/>September<text:s/>2026</text:span></text:p>
          </table:table-cell>
        </table:table-row>
        <table:table-row table:style-name="Row3">
          <table:table-cell table:style-name="Cell4">
            <text:p text:style-name="P6"><text:span text:style-name="T6_1">Programme<text:s/>Code<text:s/>:<text:s/>300934</text:span></text:p>
          </table:table-cell>
          <table:table-cell table:style-name="Cell5">
            <text:p text:style-name="P7"><text:span text:style-name="T7_1">AMP<text:s/>start<text:s/>date:</text:span><text:span text:style-name="T7_2"><text:s/>January<text:s/>2020</text:span></text:p>
          </table:table-cell>
          <table:table-cell table:style-name="Cell6">
            <text:p text:style-name="P8"><text:span text:style-name="T8_1">AMP<text:s/>end<text:s/>date:</text:span><text:span text:style-name="T8_2"><text:s/>31<text:s/>December<text:s/>2029</text:span></text:p>
          </table:table-cell>
        </table:table-row>
      </table:table>
      <text:p text:style-name="P9"/>
      <text:p text:style-name="P10"><text:span text:style-name="T10_1">Summary<text:s/>of<text:s/>Programme<text:s/>Performance<text:s/></text:span></text:p>
      <table:table table:style-name="Table2"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4">
          <table:table-cell table:style-name="Cell7">
            <text:p text:style-name="P11"><text:span text:style-name="T11_1">Year</text:span></text:p>
          </table:table-cell>
          <table:table-cell table:style-name="Cell8">
            <text:p text:style-name="P12"><text:span text:style-name="T12_1">2021</text:span></text:p>
          </table:table-cell>
          <table:table-cell table:style-name="Cell9">
            <text:p text:style-name="P13"><text:span text:style-name="T13_1">2022</text:span></text:p>
          </table:table-cell>
          <table:table-cell table:style-name="Cell10">
            <text:p text:style-name="P14"><text:span text:style-name="T14_1">2023</text:span></text:p>
          </table:table-cell>
          <table:table-cell table:style-name="Cell11">
            <text:p text:style-name="P15"><text:span text:style-name="T15_1">2024</text:span></text:p>
          </table:table-cell>
          <table:table-cell table:style-name="Cell12">
            <text:p text:style-name="P16"><text:span text:style-name="T16_1">2025</text:span></text:p>
          </table:table-cell>
          <table:table-cell table:style-name="Cell13">
            <text:p text:style-name="P17"><text:span text:style-name="T17_1">2026</text:span></text:p>
          </table:table-cell>
          <table:table-cell table:style-name="Cell14">
            <text:p text:style-name="P18"/>
          </table:table-cell>
          <table:table-cell table:style-name="Cell15">
            <text:p text:style-name="P19"/>
          </table:table-cell>
        </table:table-row>
        <table:table-row table:style-name="Row5">
          <table:table-cell table:style-name="Cell16">
            <text:p text:style-name="P20"><text:span text:style-name="T20_1">Overall<text:s/>Output<text:s/>Score</text:span></text:p>
          </table:table-cell>
          <table:table-cell table:style-name="Cell17">
            <text:p text:style-name="P21"><text:span text:style-name="T21_1">A</text:span></text:p>
          </table:table-cell>
          <table:table-cell table:style-name="Cell18">
            <text:p text:style-name="P22"><text:span text:style-name="T22_1">A</text:span></text:p>
          </table:table-cell>
          <table:table-cell table:style-name="Cell19">
            <text:p text:style-name="P23"><text:span text:style-name="T23_1">A</text:span></text:p>
          </table:table-cell>
          <table:table-cell table:style-name="Cell20">
            <text:p text:style-name="P24"><text:span text:style-name="T24_1">A</text:span></text:p>
          </table:table-cell>
          <table:table-cell table:style-name="Cell21">
            <text:p text:style-name="P25"><text:span text:style-name="T25_1">A</text:span></text:p>
          </table:table-cell>
          <table:table-cell table:style-name="Cell22">
            <text:p text:style-name="P26"><text:span text:style-name="T26_1">A</text:span></text:p>
          </table:table-cell>
          <table:table-cell table:style-name="Cell23">
            <text:p text:style-name="P27"/>
          </table:table-cell>
          <table:table-cell table:style-name="Cell24">
            <text:p text:style-name="P28"/>
          </table:table-cell>
        </table:table-row>
        <table:table-row table:style-name="Row6">
          <table:table-cell table:style-name="Cell25">
            <text:p text:style-name="P29"><text:span text:style-name="T29_1">Risk<text:s/>Rating<text:s/></text:span></text:p>
          </table:table-cell>
          <table:table-cell table:style-name="Cell26">
            <text:p text:style-name="P30"><text:span text:style-name="T30_1">Major</text:span></text:p>
          </table:table-cell>
          <table:table-cell table:style-name="Cell27">
            <text:p text:style-name="P31"><text:span text:style-name="T31_1">Major</text:span></text:p>
          </table:table-cell>
          <table:table-cell table:style-name="Cell28">
            <text:p text:style-name="P32"><text:span text:style-name="T32_1">Major</text:span></text:p>
          </table:table-cell>
          <table:table-cell table:style-name="Cell29">
            <text:p text:style-name="P33"><text:span text:style-name="T33_1">Major</text:span></text:p>
          </table:table-cell>
          <table:table-cell table:style-name="Cell30">
            <text:p text:style-name="P34"><text:span text:style-name="T34_1">Moderate</text:span></text:p>
          </table:table-cell>
          <table:table-cell table:style-name="Cell31">
            <text:p text:style-name="P35"><text:span text:style-name="T35_1">Moderate</text:span></text:p>
          </table:table-cell>
          <table:table-cell table:style-name="Cell32">
            <text:p text:style-name="P36"/>
          </table:table-cell>
          <table:table-cell table:style-name="Cell33">
            <text:p text:style-name="P37"/>
          </table:table-cell>
        </table:table-row>
      </table:table>
      <text:p text:style-name="P38"/>
      <table:table table:style-name="Table3">
        <table:table-column table:style-name="Column13"/>
        <table:table-column table:style-name="Column14"/>
        <table:table-row table:style-name="Row7">
          <table:table-cell table:style-name="Cell34">
            <text:p text:style-name="P39"><text:span text:style-name="T39_1">DevTracker<text:s/>Link<text:s/>to<text:s/>Business<text:s/>Case:<text:s/></text:span></text:p>
          </table:table-cell>
          <table:table-cell table:style-name="Cell35">
            <text:p text:style-name="P40"><text:span text:style-name="T40_1"><text:a xlink:type="simple" xlink:href="https://devtracker.fcdo.gov.uk/programme/GB-GOV-1-300934/documents"><text:span text:style-name="T40_2">DevTracker<text:s/>Programme<text:s/>GB-GOV-1-300934<text:s/>Documents<text:s/>(fcdo.gov.uk)</text:span></text:a></text:span></text:p>
          </table:table-cell>
        </table:table-row>
        <table:table-row table:style-name="Row8">
          <table:table-cell table:style-name="Cell36">
            <text:p text:style-name="P41"><text:span text:style-name="T41_1">DevTracker<text:s/>Link<text:s/>to<text:s/>results<text:s/>framework:<text:s/></text:span></text:p>
          </table:table-cell>
          <table:table-cell table:style-name="Cell37">
            <text:p text:style-name="P42"><text:span text:style-name="T42_1"><text:a xlink:type="simple" xlink:href="https://devtracker.fcdo.gov.uk/programme/GB-GOV-1-300934/documents"><text:span text:style-name="T42_2">DevTracker<text:s/>Programme<text:s/>GB-GOV-1-300934<text:s/>Documents<text:s/>(fcdo.gov.uk)</text:span></text:a></text:span></text:p>
          </table:table-cell>
        </table:table-row>
      </table:table>
      <text:p text:style-name="P43"/>
      <text:p text:style-name="P44"/>
      <table:table table:style-name="Table4">
        <table:table-column table:style-name="Column15"/>
        <table:table-column table:style-name="Column16"/>
        <table:table-row table:style-name="Row9">
          <table:table-cell table:style-name="Cell38">
            <text:p text:style-name="P45"><text:span text:style-name="T45_1">Acronym</text:span></text:p>
          </table:table-cell>
          <table:table-cell table:style-name="Cell39">
            <text:p text:style-name="P46"><text:span text:style-name="T46_1">Definition</text:span></text:p>
          </table:table-cell>
        </table:table-row>
        <table:table-row table:style-name="Row10">
          <table:table-cell table:style-name="Cell40">
            <text:p text:style-name="P47"><text:span text:style-name="T47_1">AEO</text:span><text:span text:style-name="T47_2"> </text:span></text:p>
          </table:table-cell>
          <table:table-cell table:style-name="Cell41">
            <text:p text:style-name="P48"><text:span text:style-name="T48_1">Authorised</text:span><text:span text:style-name="T48_2"> Economic<text:s/>Operator</text:span><text:span text:style-name="T48_3"> </text:span></text:p>
          </table:table-cell>
        </table:table-row>
        <table:table-row table:style-name="Row11">
          <table:table-cell table:style-name="Cell42">
            <text:p text:style-name="P49"><text:span text:style-name="T49_1">AfCFTA</text:span><text:span text:style-name="T49_2"> </text:span></text:p>
          </table:table-cell>
          <table:table-cell table:style-name="Cell43">
            <text:p text:style-name="P50"><text:span text:style-name="T50_1">African<text:s/>Continental<text:s/>Free<text:s/>Trade<text:s/>Area</text:span><text:span text:style-name="T50_2"> </text:span></text:p>
          </table:table-cell>
        </table:table-row>
        <table:table-row table:style-name="Row12">
          <table:table-cell table:style-name="Cell44">
            <text:p text:style-name="P51"><text:span text:style-name="T51_1">ASYCUDA</text:span><text:span text:style-name="T51_2"> </text:span></text:p>
          </table:table-cell>
          <table:table-cell table:style-name="Cell45">
            <text:p text:style-name="P52"><text:span text:style-name="T52_1">Automated<text:s/>System<text:s/>for<text:s/>Customs<text:s/>Data</text:span><text:span text:style-name="T52_2"> </text:span></text:p>
          </table:table-cell>
        </table:table-row>
        <table:table-row table:style-name="Row13">
          <table:table-cell table:style-name="Cell46">
            <text:p text:style-name="P53"><text:span text:style-name="T53_1">BGS</text:span></text:p>
          </table:table-cell>
          <table:table-cell table:style-name="Cell47">
            <text:p text:style-name="P54"><text:span text:style-name="T54_1">British<text:s/>Geological<text:s/>Survey</text:span><text:span text:style-name="T54_2"> </text:span></text:p>
          </table:table-cell>
        </table:table-row>
        <table:table-row table:style-name="Row14">
          <table:table-cell table:style-name="Cell48">
            <text:p text:style-name="P55"><text:span text:style-name="T55_1">CCG</text:span></text:p>
          </table:table-cell>
          <table:table-cell table:style-name="Cell49">
            <text:p text:style-name="P56"><text:span text:style-name="T56_1">Climate<text:s/>Compatible<text:s/>Growth</text:span><text:span text:style-name="T56_2"> </text:span></text:p>
          </table:table-cell>
        </table:table-row>
        <table:table-row table:style-name="Row15">
          <table:table-cell table:style-name="Cell50">
            <text:p text:style-name="P57"><text:span text:style-name="T57_1">CoO</text:span></text:p>
          </table:table-cell>
          <table:table-cell table:style-name="Cell51">
            <text:p text:style-name="P58"><text:span text:style-name="T58_1">Certificate<text:s/>of<text:s/>Origin</text:span><text:span text:style-name="T58_2"> </text:span></text:p>
          </table:table-cell>
        </table:table-row>
        <table:table-row table:style-name="Row16">
          <table:table-cell table:style-name="Cell52">
            <text:p text:style-name="P59"><text:span text:style-name="T59_1">DARS</text:span></text:p>
          </table:table-cell>
          <table:table-cell table:style-name="Cell53">
            <text:p text:style-name="P60"><text:span text:style-name="T60_1">Department<text:s/>of<text:s/>Agricultural<text:s/>Research<text:s/>Services</text:span><text:span text:style-name="T60_2"> </text:span></text:p>
          </table:table-cell>
        </table:table-row>
        <table:table-row table:style-name="Row17">
          <table:table-cell table:style-name="Cell54">
            <text:p text:style-name="P61"><text:span text:style-name="T61_1">DCTS</text:span></text:p>
          </table:table-cell>
          <table:table-cell table:style-name="Cell55">
            <text:p text:style-name="P62"><text:span text:style-name="T62_1">Developing<text:s/>Countries<text:s/>Trading<text:s/>Scheme</text:span><text:span text:style-name="T62_2"> </text:span></text:p>
          </table:table-cell>
        </table:table-row>
        <table:table-row table:style-name="Row18">
          <table:table-cell table:style-name="Cell56">
            <text:p text:style-name="P63"><text:span text:style-name="T63_1">FEDOMA</text:span></text:p>
          </table:table-cell>
          <table:table-cell table:style-name="Cell57">
            <text:p text:style-name="P64"><text:span text:style-name="T64_1">Federation<text:s/>of<text:s/>Disability </text:span><text:span text:style-name="T64_2">Organisations</text:span><text:span text:style-name="T64_3"> in<text:s/>Malawi</text:span><text:span text:style-name="T64_4"> </text:span></text:p>
          </table:table-cell>
        </table:table-row>
        <table:table-row table:style-name="Row19">
          <table:table-cell table:style-name="Cell58">
            <text:p text:style-name="P65"><text:span text:style-name="T65_1">IMP</text:span></text:p>
          </table:table-cell>
          <table:table-cell table:style-name="Cell59">
            <text:p text:style-name="P66"><text:span text:style-name="T66_1">Initiative<text:s/>Management<text:s/>Plan</text:span><text:span text:style-name="T66_2"> </text:span></text:p>
          </table:table-cell>
        </table:table-row>
        <table:table-row table:style-name="Row20">
          <table:table-cell table:style-name="Cell60">
            <text:p text:style-name="P67"><text:span text:style-name="T67_1">MBS</text:span></text:p>
          </table:table-cell>
          <table:table-cell table:style-name="Cell61">
            <text:p text:style-name="P68"><text:span text:style-name="T68_1">Malawi<text:s/>Bureau<text:s/>of<text:s/>Standards</text:span><text:span text:style-name="T68_2"> </text:span></text:p>
          </table:table-cell>
        </table:table-row>
        <table:table-row table:style-name="Row21">
          <table:table-cell table:style-name="Cell62">
            <text:p text:style-name="P69"><text:span text:style-name="T69_1">MCCCI</text:span></text:p>
          </table:table-cell>
          <table:table-cell table:style-name="Cell63">
            <text:p text:style-name="P70"><text:span text:style-name="T70_1">Malawi<text:s/>Confederation<text:s/>of<text:s/>Chambers<text:s/>of<text:s/>Commerce<text:s/>and<text:s/>Industry</text:span><text:span text:style-name="T70_2"> </text:span></text:p>
          </table:table-cell>
        </table:table-row>
        <table:table-row table:style-name="Row22">
          <table:table-cell table:style-name="Cell64">
            <text:p text:style-name="P71"><text:span text:style-name="T71_1">MGF</text:span></text:p>
          </table:table-cell>
          <table:table-cell table:style-name="Cell65">
            <text:p text:style-name="P72"><text:span text:style-name="T72_1">Matching<text:s/>Grant<text:s/>Facility</text:span><text:span text:style-name="T72_2"> </text:span></text:p>
          </table:table-cell>
        </table:table-row>
        <table:table-row table:style-name="Row23">
          <table:table-cell table:style-name="Cell66">
            <text:p text:style-name="P73"><text:span text:style-name="T73_1">MITC</text:span></text:p>
          </table:table-cell>
          <table:table-cell table:style-name="Cell67">
            <text:p text:style-name="P74"><text:span text:style-name="T74_1">Malawi<text:s/>Investment<text:s/>and<text:s/>Trade<text:s/>Centre</text:span><text:span text:style-name="T74_2"> </text:span></text:p>
          </table:table-cell>
        </table:table-row>
        <table:table-row table:style-name="Row24">
          <table:table-cell table:style-name="Cell68">
            <text:p text:style-name="P75"><text:span text:style-name="T75_1">MRA</text:span></text:p>
          </table:table-cell>
          <table:table-cell table:style-name="Cell69">
            <text:p text:style-name="P76"><text:span text:style-name="T76_1">Malawi<text:s/>Revenue<text:s/>Authority</text:span><text:span text:style-name="T76_2"> </text:span></text:p>
          </table:table-cell>
        </table:table-row>
        <table:table-row table:style-name="Row25">
          <table:table-cell table:style-name="Cell70">
            <text:p text:style-name="P77"><text:span text:style-name="T77_1">MSF</text:span></text:p>
          </table:table-cell>
          <table:table-cell table:style-name="Cell71">
            <text:p text:style-name="P78"><text:span text:style-name="T78_1">Mid-Sized<text:s/>Farm</text:span><text:span text:style-name="T78_2"> </text:span></text:p>
          </table:table-cell>
        </table:table-row>
        <table:table-row table:style-name="Row26">
          <table:table-cell table:style-name="Cell72">
            <text:p text:style-name="P79"><text:span text:style-name="T79_1">MTCOS</text:span></text:p>
          </table:table-cell>
          <table:table-cell table:style-name="Cell73">
            <text:p text:style-name="P80"><text:span text:style-name="T80_1">Malawi<text:s/>Transport<text:s/>Corridor<text:s/>Observatory<text:s/>System</text:span><text:span text:style-name="T80_2"> </text:span></text:p>
          </table:table-cell>
        </table:table-row>
        <table:table-row table:style-name="Row27">
          <table:table-cell table:style-name="Cell74">
            <text:p text:style-name="P81"><text:span text:style-name="T81_1">MVC</text:span></text:p>
          </table:table-cell>
          <table:table-cell table:style-name="Cell75">
            <text:p text:style-name="P82"><text:span text:style-name="T82_1">Malawi<text:s/>Value<text:s/>Chains</text:span><text:span text:style-name="T82_2"> </text:span></text:p>
          </table:table-cell>
        </table:table-row>
        <table:table-row table:style-name="Row28">
          <table:table-cell table:style-name="Cell76">
            <text:p text:style-name="P83"><text:span text:style-name="T83_1">NAIC</text:span></text:p>
          </table:table-cell>
          <table:table-cell table:style-name="Cell77">
            <text:p text:style-name="P84"><text:span text:style-name="T84_1">Net<text:s/>Additional<text:s/>Income<text:s/>Created</text:span><text:span text:style-name="T84_2"> </text:span></text:p>
          </table:table-cell>
        </table:table-row>
        <table:table-row table:style-name="Row29">
          <table:table-cell table:style-name="Cell78">
            <text:p text:style-name="P85"><text:span text:style-name="T85_1">NCST</text:span></text:p>
          </table:table-cell>
          <table:table-cell table:style-name="Cell79">
            <text:p text:style-name="P86"><text:span text:style-name="T86_1">National<text:s/>Commission<text:s/>for<text:s/>Science<text:s/>and<text:s/>Technology</text:span><text:span text:style-name="T86_2"> </text:span></text:p>
          </table:table-cell>
        </table:table-row>
        <table:table-row table:style-name="Row30">
          <table:table-cell table:style-name="Cell80">
            <text:p text:style-name="P87"><text:span text:style-name="T87_1">NPAC</text:span></text:p>
          </table:table-cell>
          <table:table-cell table:style-name="Cell81">
            <text:p text:style-name="P88"><text:span text:style-name="T88_1">Non-Programme<text:s/>Attributable<text:s/>Costs</text:span><text:span text:style-name="T88_2"> </text:span></text:p>
          </table:table-cell>
        </table:table-row>
        <table:table-row table:style-name="Row31">
          <table:table-cell table:style-name="Cell82">
            <text:p text:style-name="P89"><text:span text:style-name="T89_1">NRB</text:span></text:p>
          </table:table-cell>
          <table:table-cell table:style-name="Cell83">
            <text:p text:style-name="P90"><text:span text:style-name="T90_1">National<text:s/>Registration<text:s/>Bureau</text:span><text:span text:style-name="T90_2"> </text:span></text:p>
          </table:table-cell>
        </table:table-row>
        <table:table-row table:style-name="Row32">
          <table:table-cell table:style-name="Cell84">
            <text:p text:style-name="P91"><text:span text:style-name="T91_1">NTB</text:span></text:p>
          </table:table-cell>
          <table:table-cell table:style-name="Cell85">
            <text:p text:style-name="P92"><text:span text:style-name="T92_1">Non-Tariff<text:s/>Barrier</text:span><text:span text:style-name="T92_2"> </text:span></text:p>
          </table:table-cell>
        </table:table-row>
        <table:table-row table:style-name="Row33">
          <table:table-cell table:style-name="Cell86">
            <text:p text:style-name="P93"><text:span text:style-name="T93_1">P&amp;QI</text:span></text:p>
          </table:table-cell>
          <table:table-cell table:style-name="Cell87">
            <text:p text:style-name="P94"><text:span text:style-name="T94_1">Productivity<text:s/>and<text:s/>Quality<text:s/>Improvement</text:span><text:span text:style-name="T94_2"> </text:span></text:p>
          </table:table-cell>
        </table:table-row>
        <table:table-row table:style-name="Row34">
          <table:table-cell table:style-name="Cell88">
            <text:p text:style-name="P95"><text:span text:style-name="T95_1">RLC</text:span></text:p>
          </table:table-cell>
          <table:table-cell table:style-name="Cell89">
            <text:p text:style-name="P96"><text:span text:style-name="T96_1">Research,<text:s/>Learning<text:s/>and<text:s/>Communication</text:span><text:span text:style-name="T96_2"> </text:span></text:p>
          </table:table-cell>
        </table:table-row>
        <table:table-row table:style-name="Row35">
          <table:table-cell table:style-name="Cell90">
            <text:p text:style-name="P97"><text:span text:style-name="T97_1">SADCAS</text:span></text:p>
          </table:table-cell>
          <table:table-cell table:style-name="Cell91">
            <text:p text:style-name="P98"><text:span text:style-name="T98_1">Southern<text:s/>African<text:s/>Development<text:s/>Community<text:s/>Accreditation<text:s/>Service</text:span><text:span text:style-name="T98_2"> </text:span></text:p>
          </table:table-cell>
        </table:table-row>
        <table:table-row table:style-name="Row36">
          <table:table-cell table:style-name="Cell92">
            <text:p text:style-name="P99"><text:span text:style-name="T99_1">SHF</text:span></text:p>
          </table:table-cell>
          <table:table-cell table:style-name="Cell93">
            <text:p text:style-name="P100"><text:span text:style-name="T100_1">Smallholder<text:s/>Farmer</text:span><text:span text:style-name="T100_2"> </text:span></text:p>
          </table:table-cell>
        </table:table-row>
        <table:table-row table:style-name="Row37">
          <table:table-cell table:style-name="Cell94">
            <text:p text:style-name="P101"><text:span text:style-name="T101_1">SPS</text:span></text:p>
          </table:table-cell>
          <table:table-cell table:style-name="Cell95">
            <text:p text:style-name="P102"><text:span text:style-name="T102_1">Sanitary<text:s/>and<text:s/>Phytosanitary</text:span><text:span text:style-name="T102_2"> </text:span></text:p>
          </table:table-cell>
        </table:table-row>
        <table:table-row table:style-name="Row38">
          <table:table-cell table:style-name="Cell96">
            <text:p text:style-name="P103"><text:span text:style-name="T103_1">SWF</text:span></text:p>
          </table:table-cell>
          <table:table-cell table:style-name="Cell97">
            <text:p text:style-name="P104"><text:span text:style-name="T104_1">Sovereign<text:s/>Wealth<text:s/>Fund</text:span><text:span text:style-name="T104_2"> </text:span></text:p>
          </table:table-cell>
        </table:table-row>
        <table:table-row table:style-name="Row39">
          <table:table-cell table:style-name="Cell98">
            <text:p text:style-name="P105"><text:span text:style-name="T105_1">TMA</text:span></text:p>
          </table:table-cell>
          <table:table-cell table:style-name="Cell99">
            <text:p text:style-name="P106"><text:span text:style-name="T106_1">TradeMark</text:span><text:span text:style-name="T106_2"> Africa</text:span><text:span text:style-name="T106_3"> </text:span></text:p>
          </table:table-cell>
        </table:table-row>
        <table:table-row table:style-name="Row40">
          <table:table-cell table:style-name="Cell100">
            <text:p text:style-name="P107"><text:span text:style-name="T107_1">ToC</text:span></text:p>
          </table:table-cell>
          <table:table-cell table:style-name="Cell101">
            <text:p text:style-name="P108"><text:span text:style-name="T108_1">Theory<text:s/>of<text:s/>Change</text:span><text:span text:style-name="T108_2"> </text:span></text:p>
          </table:table-cell>
        </table:table-row>
        <table:table-row table:style-name="Row41">
          <table:table-cell table:style-name="Cell102">
            <text:p text:style-name="P109"><text:span text:style-name="T109_1">VFM<text:s/></text:span></text:p>
          </table:table-cell>
          <table:table-cell table:style-name="Cell103">
            <text:p text:style-name="P110"><text:span text:style-name="T110_1">Value<text:s/>for<text:s/>Money</text:span></text:p>
          </table:table-cell>
        </table:table-row>
        <table:table-row table:style-name="Row42">
          <table:table-cell table:style-name="Cell104">
            <text:p text:style-name="P111"><text:span text:style-name="T111_1">VC</text:span></text:p>
          </table:table-cell>
          <table:table-cell table:style-name="Cell105">
            <text:p text:style-name="P112"><text:span text:style-name="T112_1">Value<text:s/>Chain<text:s/></text:span></text:p>
          </table:table-cell>
        </table:table-row>
      </table:table>
      <text:p text:style-name="P113"><text:span text:style-name="T113_1"> </text:span><text:span text:style-name="T113_2">A.<text:s/>SUMMARY<text:s/>AND<text:s/>OVERVIEW</text:span></text:p>
      <text:list text:style-name="LS3" xml:id="list0">
        <text:list-item>
          <text:p text:style-name="P114"><text:span text:style-name="T114_1">The<text:s/>Malawi<text:s/>Trade<text:s/>and<text:s/>Investment<text:s/>Programme<text:s/>(</text:span><text:span text:style-name="T114_2">MTIP</text:span><text:span text:style-name="T114_3">)</text:span><text:span text:style-name="T114_4"><text:s/>delivered<text:s/>strong<text:s/>performance<text:s/>in<text:s/>2025/26,<text:s/>scoring<text:s/>an<text:s/>A<text:s/>despite<text:s/>a<text:s/>difficult<text:s/>macroeconomic<text:s/>and<text:s/>political<text:s/>context.<text:s/>Independent</text:span><text:span text:style-name="T114_5"><text:s/>external</text:span><text:span text:style-name="T114_6"><text:s/>reviews<text:s/>provide<text:s/>robust<text:s/>validation<text:s/>of<text:s/>this<text:s/>assessment:<text:s/></text:span><text:span text:style-name="T114_7">TradeMark</text:span><text:span text:style-name="T114_8"><text:s/>Africa’s</text:span><text:span text:style-name="T114_9"><text:s/>(TMA)</text:span><text:span text:style-name="T114_10"><text:s/>end-of-programme<text:s/>evaluation<text:s/>rated<text:s/>overall<text:s/>performance<text:s/></text:span><text:span text:style-name="T114_11">very<text:s/>strong</text:span><text:span text:style-name="T114_12">,<text:s/>with<text:s/></text:span><text:span text:style-name="T114_13">high</text:span><text:span text:style-name="T114_14"><text:s/>scores<text:s/>for<text:s/>relevance,<text:s/>effectiveness<text:s/>and<text:s/>efficiency,<text:s/>while<text:s/>the<text:s/>MVC<text:s/>mid-term<text:s/>review<text:s/>found<text:s/>that<text:s/>the<text:s/>value<text:s/>chains<text:s/>component<text:s/>is<text:s/>delivering<text:s/>credible<text:s/>progress<text:s/>across<text:s/>exports,<text:s/>investment,<text:s/>productivity<text:s/>and<text:s/>market<text:s/>access.<text:s/></text:span><text:span text:style-name="T114_15">Implementation<text:s/>progressed<text:s/>well<text:s/>across<text:s/>all<text:s/>three<text:s/>components:<text:s/>Trade<text:s/>Facilitation<text:s/></text:span><text:span text:style-name="T114_16">delivered<text:s/></text:span><text:span text:style-name="T114_17">by<text:s/>TMA,<text:s/>Malawi<text:s/>Value<text:s/>Chains<text:s/></text:span><text:span text:style-name="T114_18">delivered<text:s/></text:span><text:span text:style-name="T114_19">by<text:s/>A</text:span><text:span text:style-name="T114_20">dam<text:s/></text:span><text:span text:style-name="T114_21">S</text:span><text:span text:style-name="T114_22">mith<text:s/>International<text:s/>(AS</text:span><text:span text:style-name="T114_23">I</text:span><text:span text:style-name="T114_24">)</text:span><text:span text:style-name="T114_25">,<text:s/>and<text:s/>the<text:s/>Macro<text:s/>Component<text:s/></text:span><text:span text:style-name="T114_26">delivered<text:s/></text:span><text:span text:style-name="T114_27">by<text:s/>G</text:span><text:span text:style-name="T114_28">lobal<text:s/></text:span><text:span text:style-name="T114_29">S</text:span><text:span text:style-name="T114_30">overeign<text:s/>Advisory<text:s/>(GS</text:span><text:span text:style-name="T114_31">A</text:span><text:span text:style-name="T114_32">)</text:span><text:span text:style-name="T114_33"><text:s/>through<text:s/>UNDP.<text:s/></text:span></text:p>
        </text:list-item>
      </text:list>
      <text:p text:style-name="P115"/>
      <text:list text:style-name="LS3" xml:id="list1" text:continue-list="list0">
        <text:list-item>
          <text:p text:style-name="P116"><text:span text:style-name="T116_1">The<text:s/>macroeconomic<text:s/>context<text:s/>remained<text:s/>fragile,<text:s/>marked<text:s/>by<text:s/>high<text:s/>inflation,<text:s/>foreign<text:s/>exchange<text:s/>and<text:s/>fuel<text:s/>shortages,<text:s/>and<text:s/>limited<text:s/>export<text:s/>diversification,<text:s/>all<text:s/>of<text:s/>which<text:s/>constrained<text:s/>private<text:s/>sector<text:s/>activity<text:s/>and<text:s/>increased<text:s/>pressure<text:s/>on<text:s/>delivery.<text:s/>Political<text:s/>transition<text:s/>following<text:s/>the<text:s/>2025<text:s/>elections<text:s/>temporarily<text:s/>slowed<text:s/>implementation,<text:s/>particularly<text:s/>in<text:s/>government<text:s/>led<text:s/>reform<text:s/>areas</text:span><text:span text:style-name="T116_2"><text:s/>due<text:s/>to<text:s/></text:span><text:span text:style-name="T116_3">personnel</text:span><text:span text:style-name="T116_4"><text:s/>changes</text:span><text:span text:style-name="T116_5">,<text:s/>but<text:s/>the<text:s/>programme<text:s/>adapted<text:s/>well<text:s/>and<text:s/>relationships<text:s/>were<text:s/>re-established<text:s/>and<text:s/>delivery<text:s/>resumed<text:s/></text:span><text:span text:style-name="T116_6">normally<text:s/></text:span><text:span text:style-name="T116_7">in<text:s/>the<text:s/>final<text:s/>quarter.<text:s/></text:span></text:p>
        </text:list-item>
      </text:list>
      <text:p text:style-name="P117"/>
      <text:list text:style-name="LS3" xml:id="list2" text:continue-list="list0">
        <text:list-item>
          <text:p text:style-name="P118"><text:span text:style-name="T118_1">In<text:s/>response<text:s/>to<text:s/>the<text:s/>challenging<text:s/>operating<text:s/>environment<text:s/>and<text:s/>wider<text:s/>ODA<text:s/>reductions,<text:s/>and<text:s/>consistent<text:s/>with<text:s/>the<text:s/>UK’s<text:s/>modern<text:s/>development<text:s/>approach,<text:s/>the<text:s/>programme<text:s/>has<text:s/>prioritised<text:s/>interventions<text:s/>with<text:s/>the<text:s/>strongest<text:s/>prospects<text:s/>for<text:s/>sustainability,<text:s/>scale<text:s/>and<text:s/>value<text:s/>for<text:s/>money.<text:s/>TMA<text:s/>has<text:s/>increasingly<text:s/>focused<text:s/>on<text:s/>regional<text:s/>approaches<text:s/>to<text:s/>address<text:s/>trade<text:s/>constraints<text:s/>at<text:s/>scale;<text:s/>MVC<text:s/>has<text:s/>leveraged<text:s/>partnerships</text:span><text:span text:style-name="T118_2"><text:s/>(Malawi<text:s/>Stock<text:s/>Exchange,<text:s/></text:span><text:span text:style-name="T118_3">Banks,<text:s/>Malawi<text:s/>Investment<text:s/>and<text:s/>Trade<text:s/>Centre<text:s/>etc)</text:span><text:span text:style-name="T118_4"><text:s/>and<text:s/>coordination<text:s/>to<text:s/>sustain<text:s/>interventions;<text:s/>and<text:s/>the<text:s/>macro<text:s/>component<text:s/>has<text:s/>focused<text:s/>on<text:s/>embedding<text:s/>reform<text:s/>within<text:s/>government<text:s/>systems<text:s/>and<text:s/>strengthening<text:s/>institutional<text:s/>capacity.<text:s/></text:span><text:span text:style-name="T118_5">This<text:s/>shift<text:s/>reflects<text:s/>a<text:s/>deliberate<text:s/>move<text:s/>away<text:s/>from<text:s/>broad<text:s/>activity<text:s/>delivery<text:s/>towards<text:s/>interventions<text:s/>that<text:s/>can<text:s/>be<text:s/>owned,<text:s/>used<text:s/>and<text:s/>sustained<text:s/>by<text:s/>firms,<text:s/>institutions<text:s/>and<text:s/>partners.</text:span></text:p>
        </text:list-item>
      </text:list>
      <text:p text:style-name="P119"><text:span text:style-name="T119_1">TradeMark</text:span><text:span text:style-name="T119_2"><text:s/>Africa<text:s/>(TMA)</text:span></text:p>
      <text:list text:style-name="LS3" xml:id="list3" text:continue-list="list0">
        <text:list-item>
          <text:p text:style-name="P120"><text:span text:style-name="T120_1">Key<text:s/>positive<text:s/>results<text:s/>include<text:s/>major<text:s/>reductions<text:s/>in<text:s/>customs<text:s/>and<text:s/>cargo<text:s/>processing<text:s/>times,<text:s/>enhanced<text:s/>digital<text:s/>trade<text:s/>systems,<text:s/>expanded<text:s/>local<text:s/>Sanitary<text:s/>and<text:s/>Phytosanitary<text:s/>(SPS)<text:s/>testing<text:s/>capacity,<text:s/>and<text:s/>stronger<text:s/>export<text:s/>readiness<text:s/>in<text:s/>mango<text:s/>and<text:s/>macadamia.<text:s/></text:span><text:span text:style-name="T120_2">TMA<text:s/>supported<text:s/>reforms<text:s/>reduced<text:s/>customs<text:s/>processing<text:s/>times<text:s/>by<text:s/>45–93%,<text:s/>cut<text:s/>export<text:s/>cargo<text:s/>clearance<text:s/>times<text:s/>by<text:s/>55%<text:s/>at<text:s/></text:span><text:span text:style-name="T120_3">Mchinji</text:span><text:span text:style-name="T120_4"><text:s/>and<text:s/>95%<text:s/>at<text:s/>Songwe,<text:s/>reduced<text:s/>Certificate<text:s/>of<text:s/>Origin<text:s/>(</text:span><text:span text:style-name="T120_5">CoO</text:span><text:span text:style-name="T120_6">)<text:s/>processing<text:s/>time<text:s/>from<text:s/>48–72<text:s/>hours<text:s/>to<text:s/>2–12<text:s/>hours,<text:s/>and<text:s/>improved<text:s/>Non-Tariff<text:s/>Barrier<text:s/>(NTB)<text:s/>resolution<text:s/>from<text:s/>48%<text:s/>to<text:s/>82%.</text:span><text:span text:style-name="T120_7"><text:note text:note-class="footnote"><text:note-citation/><text:note-body><text:p text:style-name="P121"><text:span text:style-name="T121_1"><text:s/></text:span><text:span text:style-name="T121_2">Attribution<text:s/>of<text:s/>trade<text:s/>facilitation<text:s/>results<text:s/>is<text:s/>not<text:s/>exclusive<text:s/>to<text:s/>MTIP/TMA<text:s/>interventions.<text:s/>Improvements<text:s/>in<text:s/>border<text:s/>and<text:s/>customs<text:s/>performance<text:s/>are<text:s/>likely<text:s/>to<text:s/>reflect<text:s/>the<text:s/>combined<text:s/>effects<text:s/>of<text:s/>MTIP<text:s/>support,<text:s/>Government<text:s/>of<text:s/>Malawi<text:s/>reforms,<text:s/>and<text:s/>complementary<text:s/>investments<text:s/>by<text:s/>other<text:s/>development<text:s/>partners,<text:s/>including<text:s/>the<text:s/>World<text:s/>Bank's<text:s/>Southern<text:s/>Africa<text:s/>Trade<text:s/>and<text:s/>Connectivity<text:s/>Programme<text:s/>(SATCP</text:span><text:span text:style-name="T121_3">).</text:span></text:p><text:p text:style-name="P122"/></text:note-body></text:note></text:span></text:p>
        </text:list-item>
      </text:list>
      <text:p text:style-name="P123"/>
      <text:p text:style-name="P124"><text:span text:style-name="T124_1">Malawi<text:s/>Value<text:s/>Chain<text:s/>(MVC</text:span><text:span text:style-name="T124_2">)</text:span></text:p>
      <text:list text:style-name="LS3" xml:id="list4" text:continue-list="list0">
        <text:list-item>
          <text:p text:style-name="P125"><text:span text:style-name="T125_1">MVC<text:s/>had<text:s/>a<text:s/>strong<text:s/>year,<text:s/>expanding<text:s/>productivity<text:s/>and<text:s/>quality<text:s/>support<text:s/>to<text:s/>estates<text:s/>and<text:s/>Mid-Sized<text:s/>Farms<text:s/>(MSF),<text:s/>supporting<text:s/>matching<text:s/>grants</text:span><text:span text:style-name="T125_2"><text:s/>amounting<text:s/>to<text:s/>£500,000</text:span><text:span text:style-name="T125_3">,<text:s/>and<text:s/>advancing<text:s/>export<text:s/>market<text:s/>access</text:span><text:span text:style-name="T125_4"><text:s/></text:span><text:span text:style-name="T125_5">including<text:s/>supporting<text:s/>registration<text:s/>of<text:s/>two<text:s/>macadamia<text:s/>exporters<text:s/>with<text:s/>China's<text:s/>General<text:s/>Administration<text:s/>of<text:s/>Customs<text:s/>(GACC),<text:s/>developing<text:s/>exporter<text:s/>compliance<text:s/>systems,<text:s/>and<text:s/>supporting<text:s/>market<text:s/>intelligence<text:s/>for<text:s/>entry<text:s/>into<text:s/>the<text:s/>Chinese<text:s/></text:span><text:span text:style-name="T125_6">market</text:span><text:span text:style-name="T125_7">.</text:span><text:span text:style-name="T125_8">.</text:span><text:span text:style-name="T125_9"><text:s/>The<text:s/>mid-term<text:s/>review<text:s/>confirms<text:s/>that<text:s/>the<text:s/>demand<text:s/>led,<text:s/>private<text:s/>sector<text:s/>model<text:s/>is<text:s/>working,<text:s/>with<text:s/>farms<text:s/>and<text:s/>firms<text:s/>adopting<text:s/>better<text:s/>practices<text:s/>and<text:s/>starting<text:s/>to<text:s/>turn<text:s/>this<text:s/>support<text:s/>into<text:s/>export<text:s/>and<text:s/>investment<text:s/>results.<text:s/>R</text:span><text:span text:style-name="T125_10">esults<text:s/>also<text:s/>show<text:s/>strong<text:s/>output<text:s/>to<text:s/>outcome<text:s/>conversion,<text:s/>including<text:s/>increased<text:s/>adoption<text:s/>of<text:s/>productivity<text:s/>and<text:s/>quality<text:s/>practices,<text:s/>stronger<text:s/>market<text:s/>access<text:s/>foundations,<text:s/>and<text:s/>growing<text:s/>commercial<text:s/>engagement<text:s/>by<text:s/>estates<text:s/>and<text:s/>MSFs</text:span><text:span text:style-name="T125_11">.</text:span></text:p>
        </text:list-item>
      </text:list>
      <text:p text:style-name="P126"/>
      <text:list text:style-name="LS3" xml:id="list5" text:continue-list="list0">
        <text:list-item>
          <text:p text:style-name="P127"><text:span text:style-name="T127_1">Mining<text:s/>became<text:s/>a<text:s/>more<text:s/>prominent<text:s/>area<text:s/>of<text:s/>strategic<text:s/>engagement<text:s/>during<text:s/>the<text:s/>year,<text:s/>with<text:s/>support<text:s/>to<text:s/>Malawi’s<text:s/>participation<text:s/>at<text:s/>Mining<text:s/>Indaba,<text:s/>completion<text:s/>of<text:s/>the<text:s/>Sovereign<text:s/>Wealth<text:s/>Fund<text:s/>feasibility<text:s/>study,<text:s/>B</text:span><text:span text:style-name="T127_2">ritish<text:s/></text:span><text:span text:style-name="T127_3">G</text:span><text:span text:style-name="T127_4">eological<text:s/></text:span><text:span text:style-name="T127_5">S</text:span><text:span text:style-name="T127_6">urvey<text:s/>(BSG)</text:span><text:span text:style-name="T127_7"><text:s/>engagement<text:s/>on<text:s/>geological<text:s/>data<text:s/>and<text:s/>G</text:span><text:span text:style-name="T127_8">eological<text:s/></text:span><text:span text:style-name="T127_9">S</text:span><text:span text:style-name="T127_10">urvey<text:s/></text:span><text:span text:style-name="T127_11">D</text:span><text:span text:style-name="T127_12">epartment</text:span><text:span text:style-name="T127_13"><text:s/>(GSD)</text:span><text:span text:style-name="T127_14"><text:s/>readiness<text:s/>and<text:s/>strengthened<text:s/>donor<text:s/>coordination.</text:span><text:span text:style-name="T127_15"><text:s/>Rather<text:s/>than<text:s/>being<text:s/>treated<text:s/>as<text:s/>standalone<text:s/></text:span><text:span text:style-name="T127_16">traditional<text:s/></text:span><text:span text:style-name="T127_17">value<text:s/>chain,<text:s/></text:span><text:span text:style-name="T127_18">we<text:s/>have<text:s/>positioned<text:s/>it<text:s/>as<text:s/></text:span><text:span text:style-name="T127_19">long-term</text:span><text:span text:style-name="T127_20"><text:s/>investment<text:s/>readiness<text:s/>and<text:s/>systems<text:s/>strengthening<text:s/></text:span><text:span text:style-name="T127_21">area.</text:span><text:span text:style-name="T127_22"><text:s/></text:span><text:span text:style-name="T127_23">For<text:s/>example,<text:s/>t</text:span><text:span text:style-name="T127_24">he<text:s/>programme's<text:s/>engagement<text:s/>with<text:s/>BGS<text:s/>demonstrates<text:s/>MTIP's<text:s/>ability<text:s/>to<text:s/>respond<text:s/>flexibly<text:s/>to<text:s/></text:span><text:span text:style-name="T127_25">emerging<text:s/>opportunities<text:s/>that<text:s/>align<text:s/>with<text:s/>UK<text:s/>and<text:s/>Malawi<text:s/>strategic<text:s/>priorities,<text:s/>while<text:s/>leveraging<text:s/>specialist<text:s/>expertise<text:s/>and<text:s/>partnerships<text:s/>to<text:s/>maximise<text:s/>impact</text:span></text:p>
        </text:list-item>
      </text:list>
      <text:p text:style-name="P128"><text:span text:style-name="T128_1"><text:s text:c="3"/></text:span></text:p>
      <text:p text:style-name="P129"><text:span text:style-name="T129_1">Macro<text:s/>Component</text:span></text:p>
      <text:list text:style-name="LS3" xml:id="list6" text:continue-list="list0">
        <text:list-item>
          <text:p text:style-name="P130"><text:span text:style-name="T130_1">Malawi’s<text:s/>domestic<text:s/>interest<text:s/></text:span><text:span text:style-name="T130_2">bill<text:s/>has<text:s/>become<text:s/>unsustainable</text:span><text:span text:style-name="T130_3">,<text:s/>c</text:span><text:span text:style-name="T130_4">osting<text:s/>over<text:s/>40%<text:s/>of<text:s/>domestic<text:s/>revenue.</text:span><text:span text:style-name="T130_5"><text:s/>The<text:s/>macro<text:s/>component<text:s/>has<text:s/>focussed<text:s/>on<text:s/>a<text:s/>domestic<text:s/>debt<text:s/>restructuring<text:s/>process<text:s/>at<text:s/>the<text:s/>behest<text:s/>of<text:s/>the<text:s/>Minister<text:s/>of<text:s/>Finance.</text:span><text:span text:style-name="T130_6"><text:s/></text:span><text:span text:style-name="T130_7">This<text:s/>is<text:s/>on<text:s/>course<text:s/>to<text:s/>be<text:s/>a<text:s/>significant<text:s/>success</text:span><text:span text:style-name="T130_8">,<text:s/></text:span><text:span text:style-name="T130_9">demonstrating<text:s/>how<text:s/>we<text:s/>can<text:s/>deploy<text:s/>expertise</text:span><text:span text:style-name="T130_10"><text:s/>using<text:s/>limited<text:s/>funds<text:s/>to<text:s/></text:span><text:span text:style-name="T130_11">deliver<text:s/>significant</text:span><text:span text:style-name="T130_12"><text:s/>impact</text:span><text:span text:style-name="T130_13">.<text:s/></text:span><text:span text:style-name="T130_14">GSA</text:span><text:span text:style-name="T130_15"><text:s/>has</text:span><text:span text:style-name="T130_16"><text:s/>designed<text:s/>and<text:s/></text:span><text:span text:style-name="T130_17">helped<text:s/>the<text:s/>Ministry<text:s/>of<text:s/>Finance<text:s/></text:span><text:span text:style-name="T130_18">and<text:s/>Reserve<text:s/>Bank<text:s/>of<text:s/>Malawi<text:s/></text:span><text:span text:style-name="T130_19">deliver</text:span><text:span text:style-name="T130_20"><text:s/></text:span><text:span text:style-name="T130_21">the</text:span><text:span text:style-name="T130_22"><text:s/>domestic<text:s/>debt<text:s/>restructuring<text:s/></text:span><text:span text:style-name="T130_23">process</text:span><text:span text:style-name="T130_24">,<text:s/>including<text:s/>a<text:s/>negotiation<text:s/>framework<text:s/>and<text:s/>action<text:s/>plan,<text:s/></text:span><text:span text:style-name="T130_25">as<text:s/>well<text:s/>as</text:span><text:span text:style-name="T130_26"><text:s/></text:span><text:span text:style-name="T130_27">produc</text:span><text:span text:style-name="T130_28">ing</text:span><text:span text:style-name="T130_29"><text:s/>macro-fiscal<text:s/>modelling<text:s/>to<text:s/>strengthen<text:s/>Government’s<text:s/>engagement<text:s/>with<text:s/>creditors<text:s/>and<text:s/>the<text:s/>IMF</text:span><text:span text:style-name="T130_30">,<text:s/></text:span><text:span text:style-name="T130_31">and<text:s/>some<text:s/>limited<text:s/>engagement<text:s/>on<text:s/></text:span><text:span text:style-name="T130_32">external<text:s/>debt<text:s/></text:span><text:span text:style-name="T130_33">restructuring<text:s/>discussions</text:span><text:span text:style-name="T130_34">.<text:s/></text:span></text:p>
        </text:list-item>
      </text:list>
      <text:p text:style-name="P131"/>
      <text:p text:style-name="P132"><text:span text:style-name="T132_1">Summary<text:s/>supporting<text:s/>narrative<text:s/>for<text:s/>the<text:s/>overall<text:s/>score<text:s/>in<text:s/>this<text:s/>review</text:span></text:p>
      <text:list text:style-name="LS3" xml:id="list7" text:continue-list="list0">
        <text:list-item>
          <text:p text:style-name="P133"><text:span text:style-name="T133_1">MTIP</text:span><text:span text:style-name="T133_2"><text:s/></text:span><text:span text:style-name="T133_3">has<text:s/>met<text:s/></text:span><text:span text:style-name="T133_4">almost<text:s/></text:span><text:span text:style-name="T133_5">all</text:span><text:span text:style-name="T133_6"><text:s/>of</text:span><text:span text:style-name="T133_7"><text:s/>its<text:s/>outputs<text:s/>this<text:s/>year<text:s/>and</text:span><text:span text:style-name="T133_8"><text:s/></text:span><text:span text:style-name="T133_9">is<text:s/>now<text:s/>demonstrating<text:s/>a<text:s/>stronger<text:s/>balance<text:s/>between<text:s/>delivery<text:s/>and<text:s/>strategic<text:s/>influence.<text:s/>Earlier<text:s/>years<text:s/>focused<text:s/>heavily<text:s/>on<text:s/>mobilisation,<text:s/>relationship<text:s/>building<text:s/>and<text:s/>systems<text:s/>set</text:span><text:span text:style-name="T133_10"><text:s/></text:span><text:span text:style-name="T133_11">up.<text:s/>The<text:s/>current<text:s/>review<text:s/>period<text:s/>shows<text:s/>clearer<text:s/>evidence<text:s/>of<text:s/>results<text:s/>at<text:s/>scale,<text:s/>particularly<text:s/>where</text:span><text:span text:style-name="T133_12"><text:s/>there<text:s/>is<text:s/>combined<text:s/>effort<text:s/>on</text:span><text:span text:style-name="T133_13"><text:s/>trade<text:s/>facilitation,<text:s/>standards,<text:s/>productivity<text:s/>and<text:s/>private<text:s/>sector<text:s/></text:span><text:span text:style-name="T133_14">demand</text:span><text:span text:style-name="T133_15">.<text:s/>The<text:s/>programme<text:s/>is<text:s/>not<text:s/>only<text:s/>delivering<text:s/></text:span><text:span text:style-name="T133_16">activities<text:s/>but</text:span><text:span text:style-name="T133_17"><text:s/>also<text:s/>helping<text:s/>shift<text:s/>incentives<text:s/>and<text:s/>capabilities<text:s/>within<text:s/>Malawi’s<text:s/>trade<text:s/>and<text:s/>export<text:s/>ecosystem.</text:span></text:p>
        </text:list-item>
      </text:list>
      <text:p text:style-name="P134"/>
      <text:list text:style-name="LS3" xml:id="list8" text:continue-list="list0">
        <text:list-item>
          <text:p text:style-name="P135"><text:span text:style-name="T135_1">MTIP<text:s/>remains<text:s/>a<text:s/>highly<text:s/>relevant<text:s/>programme<text:s/>given<text:s/>Malawi's<text:s/>structural<text:s/>growth<text:s/>constraints<text:s/>and<text:s/>narrow<text:s/>export<text:s/></text:span><text:span text:style-name="T135_2">base<text:s/>and</text:span><text:span text:style-name="T135_3"><text:s/>has<text:s/>delivered<text:s/>its<text:s/>strongest<text:s/>results<text:s/>in<text:s/>areas<text:s/>such<text:s/>as<text:s/>SPS<text:s/>accreditation,<text:s/>digital<text:s/>trade<text:s/>systems,<text:s/>market<text:s/>access,<text:s/>productivity<text:s/>and<text:s/>quality<text:s/>improvements,<text:s/>and<text:s/>targeted<text:s/>policy<text:s/>dialogue<text:s/>on<text:s/>mining<text:s/>and<text:s/>trade<text:s/>barriers.<text:s/>The<text:s/>next<text:s/>phase<text:s/>should<text:s/>build<text:s/>on<text:s/>these<text:s/>successes<text:s/>by<text:s/>prioritising<text:s/>high-impact<text:s/>value<text:s/>chain<text:s/>interventions,<text:s/>maintaining<text:s/>a<text:s/>regional<text:s/>approach<text:s/>to<text:s/>trade<text:s/>facilitation<text:s/>through<text:s/></text:span><text:span text:style-name="T135_4">TradeMark</text:span><text:span text:style-name="T135_5"><text:s/>Africa,<text:s/>strengthening<text:s/>utilisation<text:s/>and<text:s/>sustainability<text:s/>of<text:s/>digital<text:s/>and<text:s/>SPS<text:s/>systems,<text:s/>and<text:s/>continuing<text:s/>to<text:s/>leverage<text:s/>partnerships<text:s/>to<text:s/>drive<text:s/>locally<text:s/>owned<text:s/>and<text:s/>sustainable<text:s/>outcomes.<text:s/>In<text:s/>line<text:s/>with<text:s/>a<text:s/>tighter<text:s/>resource<text:s/>environment<text:s/>and<text:s/>the<text:s/>UK's<text:s/>modern<text:s/>development<text:s/>approach,<text:s/>lower-value<text:s/>or<text:s/>less<text:s/>mature<text:s/>activities</text:span><text:span text:style-name="T135_6"><text:s/>such<text:s/>as<text:s/>less<text:s/>commercially<text:s/>viable<text:s/>estates</text:span><text:span text:style-name="T135_7"><text:s/>should<text:s/>be<text:s/>deprioritised<text:s/>unless<text:s/>they<text:s/>make<text:s/>a<text:s/>clear<text:s/>contribution<text:s/>to<text:s/>export<text:s/>growth,<text:s/>investment<text:s/>readiness,<text:s/>trade<text:s/>cost<text:s/>reduction<text:s/>or<text:s/>system-level<text:s/>reform,<text:s/>while<text:s/>maintaining<text:s/>realistic<text:s/>expectations<text:s/>for<text:s/>results<text:s/>in<text:s/>mining<text:s/>and<text:s/>investment<text:s/>promotion<text:s/>within<text:s/>the<text:s/>current<text:s/>macroeconomic<text:s/>context.</text:span></text:p>
        </text:list-item>
      </text:list>
      <text:p text:style-name="P136"/>
      <text:p text:style-name="P137"><text:span text:style-name="T137_1">Main<text:s/>recommendations<text:s/>for<text:s/>next<text:s/>year:</text:span><text:span text:style-name="T137_2"><text:s/></text:span></text:p>
      <text:list text:style-name="LS3" xml:id="list9" text:continue-list="list0">
        <text:list-item>
          <text:p text:style-name="P138"><text:span text:style-name="T138_1">The<text:s/>recommendations<text:s/>below<text:s/>are<text:s/>the<text:s/>programme's<text:s/>headline<text:s/>priorities<text:s/>for<text:s/>next<text:s/>year.<text:s/>A<text:s/>separate<text:s/>management<text:s/>action<text:s/>plan<text:s/>will<text:s/>capture<text:s/>and<text:s/>track<text:s/>all<text:s/>recommendations<text:s/>arising<text:s/>from<text:s/>this<text:s/>Annual<text:s/>Review,<text:s/>including<text:s/>those<text:s/>set<text:s/>out<text:s/>under<text:s/>individual<text:s/>outputs<text:s/>and<text:s/>thematic<text:s/>sections</text:span><text:span text:style-name="T138_2">.</text:span></text:p>
        </text:list-item>
      </text:list>
      <text:p text:style-name="P139"/>
      <text:list text:style-name="LS4" xml:id="list10">
        <text:list-item>
          <text:p text:style-name="P140"><text:span text:style-name="T140_1">Update<text:s/>the<text:s/>Theory<text:s/>of<text:s/>Change<text:s/>and<text:s/></text:span><text:span text:style-name="T140_2">logframe</text:span><text:span text:style-name="T140_3">:</text:span><text:span text:style-name="T140_4"><text:s/>Update<text:s/>the<text:s/></text:span><text:span text:style-name="T140_5">ToC</text:span><text:span text:style-name="T140_6"><text:s/>to<text:s/>reflect<text:s/>changes<text:s/>in<text:s/>the<text:s/>Business<text:s/>Case,<text:s/>including<text:s/>removal<text:s/>of<text:s/>the<text:s/>standalone<text:s/>investment<text:s/>component,<text:s/>and<text:s/>the<text:s/>programme’s<text:s/>shift<text:s/>towards<text:s/>the<text:s/></text:span><text:span text:style-name="T140_7">delivering<text:s/>the<text:s/></text:span><text:span text:style-name="T140_8">UK’s<text:s/>modern<text:s/>development<text:s/>approach</text:span><text:span text:style-name="T140_9"><text:s/>in<text:s/>line<text:s/>with<text:s/>the<text:s/>agreed<text:s/>country<text:s/>business<text:s/>goals</text:span><text:span text:style-name="T140_10">.</text:span><text:span text:style-name="T140_11"><text:s/></text:span><text:span text:style-name="T140_12">The<text:s/>update<text:s/>should<text:s/></text:span><text:span text:style-name="T140_13">also<text:s/></text:span><text:span text:style-name="T140_14">demonstrate<text:s/></text:span><text:span text:style-name="T140_15">the<text:s/></text:span><text:span text:style-name="T140_16">differentiated<text:s/>nature<text:s/>of<text:s/>the<text:s/></text:span><text:span text:style-name="T140_17">mining<text:s/></text:span><text:span text:style-name="T140_18">portfolio</text:span><text:span text:style-name="T140_19"><text:s/>compared<text:s/>to</text:span><text:span text:style-name="T140_20"><text:s/>the<text:s/>agricultural<text:s/>value<text:s/>chains,<text:s/>and<text:s/>ensure<text:s/>indicators<text:s/>and<text:s/>targets<text:s/>are<text:s/>realistic,<text:s/>sufficiently<text:s/>ambitious,<text:s/>and<text:s/>aligned<text:s/>with<text:s/>the<text:s/>revised<text:s/>delivery<text:s/>model.</text:span><text:span text:style-name="T140_21"><text:s/></text:span></text:p>
        </text:list-item>
      </text:list>
      <text:p text:style-name="P141"/>
      <text:list text:style-name="LS4" xml:id="list11">
        <text:list-item>
          <text:p text:style-name="P142"><text:span text:style-name="T142_1">Consolidate<text:s/>what<text:s/>is<text:s/>working:</text:span><text:span text:style-name="T142_2"><text:s/></text:span><text:span text:style-name="T142_3">In<text:s/>light<text:s/>of</text:span><text:span text:style-name="T142_4"><text:s/></text:span><text:span text:style-name="T142_5">ODA<text:s/></text:span><text:span text:style-name="T142_6">reductions</text:span><text:span text:style-name="T142_7">,<text:s/></text:span><text:span text:style-name="T142_8">MTIP<text:s/>should<text:s/></text:span><text:span text:style-name="T142_9">prioritise<text:s/>fewer,<text:s/>higher</text:span><text:span text:style-name="T142_10">-</text:span><text:span text:style-name="T142_11">impact<text:s/>interventions<text:s/>in<text:s/>MVC<text:s/>and<text:s/></text:span><text:span text:style-name="T142_12">a<text:s/></text:span><text:span text:style-name="T142_13">regional<text:s/></text:span><text:span text:style-name="T142_14">focus</text:span><text:span text:style-name="T142_15">ed</text:span><text:span text:style-name="T142_16"><text:s/></text:span><text:span text:style-name="T142_17">approach<text:s/>in<text:s/></text:span><text:span text:style-name="T142_18">TMA<text:s/>rather<text:s/>than<text:s/>expanding<text:s/>the<text:s/>portfolio.</text:span><text:span text:style-name="T142_19"><text:s/>This<text:s/>should<text:s/>include<text:s/>greater<text:s/>use<text:s/>of<text:s/>regional</text:span><text:span text:style-name="T142_20"><text:s/>platforms<text:s/></text:span><text:span text:style-name="T142_21">to<text:s/>deliver<text:s/></text:span><text:span text:style-name="T142_22">trade<text:s/>facilitation</text:span><text:span text:style-name="T142_23"><text:s/>and<text:s/></text:span><text:span text:style-name="T142_24">partnership-based</text:span><text:span text:style-name="T142_25"><text:s/>approaches,<text:s/></text:span><text:span text:style-name="T142_26">stronger</text:span><text:span text:style-name="T142_27"><text:s/>local<text:s/>ownership</text:span><text:span text:style-name="T142_28"><text:s/></text:span><text:span text:style-name="T142_29">for<text:s/></text:span><text:span text:style-name="T142_30">sustainability</text:span><text:span text:style-name="T142_31">and</text:span><text:span text:style-name="T142_32"><text:s/>a<text:s/>differentiated<text:s/>approach<text:s/>to<text:s/>mining</text:span><text:span text:style-name="T142_33"><text:s/>focused<text:s/>on<text:s/></text:span><text:span text:style-name="T142_34">investment<text:s/>readiness,<text:s/></text:span><text:span text:style-name="T142_35">geological<text:s/>data</text:span><text:span text:style-name="T142_36">,<text:s/></text:span><text:span text:style-name="T142_37">and<text:s/>policy<text:s/>reform<text:s/>and<text:s/>c</text:span><text:span text:style-name="T142_38">oordination.<text:s/></text:span></text:p>
        </text:list-item>
      </text:list>
      <text:p text:style-name="P143"/>
      <text:list text:style-name="LS4" xml:id="list12">
        <text:list-item>
          <text:p text:style-name="P144"><text:span text:style-name="T144_1">Sustain<text:s/></text:span><text:span text:style-name="T144_2">and<text:s/>scale<text:s/>key<text:s/></text:span><text:span text:style-name="T144_3">reforms:</text:span><text:span text:style-name="T144_4"><text:s/>Sustain</text:span><text:span text:style-name="T144_5"><text:s/>gains<text:s/>in</text:span><text:span text:style-name="T144_6"><text:s/>digital<text:s/>trade<text:s/></text:span><text:span text:style-name="T144_7">and<text:s/>SPS<text:s/>systems<text:s/></text:span><text:span text:style-name="T144_8">by<text:s/>strengthening</text:span><text:span text:style-name="T144_9"><text:s/>system<text:s/>reliability,<text:s/>interoperability,<text:s/>exporter<text:s/>outreach<text:s/>and<text:s/>utilisation<text:s/>of<text:s/>accredited<text:s/>testing<text:s/>services</text:span><text:span text:style-name="T144_10"><text:s/>as<text:s/></text:span><text:span text:style-name="T144_11">well<text:s/>as<text:s/>explore<text:s/></text:span><text:span text:style-name="T144_12">AI<text:s/></text:span><text:span text:style-name="T144_13">enabled<text:s/>solutions</text:span><text:span text:style-name="T144_14">.<text:s/>The<text:s/>programme<text:s/>should<text:s/>also<text:s/>continue<text:s/>to</text:span><text:span text:style-name="T144_15"><text:s/>support<text:s/></text:span><text:span text:style-name="T144_16">the<text:s/>mining<text:s/>sector<text:s/>as<text:s/>a<text:s/>priority<text:s/>area<text:s/>for<text:s/>investment</text:span><text:span text:style-name="T144_17"><text:s/></text:span><text:span text:style-name="T144_18">readiness<text:s/></text:span><text:span text:style-name="T144_19">and<text:s/>economic<text:s/>growth</text:span><text:span text:style-name="T144_20">.</text:span></text:p>
        </text:list-item>
      </text:list>
      <text:p text:style-name="P145"/>
      <text:list text:style-name="LS4" xml:id="list13">
        <text:list-item>
          <text:p text:style-name="P146"><text:span text:style-name="T146_1">Work<text:s/>with<text:s/>and<text:s/>through<text:s/>others</text:span><text:span text:style-name="T146_2">:</text:span><text:span text:style-name="T146_3"><text:s/></text:span><text:span text:style-name="T146_4">Maximise<text:s/>the<text:s/>impact<text:s/>of<text:s/>MTIP<text:s/>by<text:s/>strategically<text:s/>leveraging<text:s/>the<text:s/>substantial<text:s/>investments<text:s/>being<text:s/>made<text:s/>by<text:s/>other<text:s/>development<text:s/>partners,<text:s/>particularly<text:s/>key<text:s/>multilaterals<text:s/>such<text:s/>as<text:s/>the<text:s/>World<text:s/>Bank,<text:s/>where<text:s/>there<text:s/>is<text:s/></text:span><text:span text:style-name="T146_5">already</text:span><text:span text:style-name="T146_6"><text:s/>strong<text:s/>alignment<text:s/>with<text:s/>MTIP<text:s/>priority<text:s/>value<text:s/>chains.<text:s/>This<text:s/>will<text:s/>help</text:span><text:span text:style-name="T146_7"><text:s/></text:span><text:span text:style-name="T146_8">crowd<text:s/>in<text:s/>additional<text:s/>resources,<text:s/>and<text:s/>position<text:s/>UK<text:s/>support<text:s/>as<text:s/>a<text:s/>catalyst<text:s/>for<text:s/>wider<text:s/>system<text:s/>change.</text:span></text:p>
        </text:list-item>
      </text:list>
      <text:p text:style-name="P147"/>
      <text:list text:style-name="LS4" xml:id="list14">
        <text:list-item>
          <text:p text:style-name="P148"><text:span text:style-name="T148_1">Sustain<text:s/>and<text:s/>scale<text:s/></text:span><text:span text:style-name="T148_2">VfM</text:span><text:span text:style-name="T148_3"><text:s/>gains:</text:span><text:span text:style-name="T148_4"><text:s/>Focus<text:s/>on<text:s/>maintaining<text:s/>and<text:s/>expanding<text:s/>the<text:s/>programme's<text:s/>strongest<text:s/>results<text:s/>through<text:s/>sharper<text:s/>prioritisation,<text:s/>greater<text:s/>utilisation<text:s/>of<text:s/>systems<text:s/>and<text:s/>reforms<text:s/>already<text:s/>established,<text:s/>and<text:s/>stronger<text:s/>evidence<text:s/>of<text:s/>outcome-level<text:s/>change,<text:s/>particularly<text:s/>in<text:s/>productivity,<text:s/>investment<text:s/>and<text:s/>inclusion</text:span><text:span text:style-name="T148_5">.</text:span></text:p>
        </text:list-item>
      </text:list>
      <text:p text:style-name="P149"/>
      <text:h text:style-name="P150" text:outline-level="2"><text:span text:style-name="T150_1">B:<text:s/>THEORY<text:s/>OF<text:s/>CHANGE<text:s/>AND<text:s/>PROGRESS<text:s/>TOWARDS<text:s/>OUTCOMES<text:s/></text:span></text:h>
      <text:p text:style-name="P151"/>
      <text:p text:style-name="P152"><text:span text:style-name="T152_1">Figure<text:s/>1.<text:s/>MTIP<text:s/>Theory<text:s/>of<text:s/>Change<text:s/>(</text:span><text:span text:style-name="T152_2">ToC</text:span><text:span text:style-name="T152_3">)</text:span></text:p>
      <text:p text:style-name="P153"><draw:frame svg:x="0cm" svg:y="0cm" svg:width="15.921cm" svg:height="10.643cm" draw:style-name="FR1" text:anchor-type="as-char" draw:z-index="0"><draw:image xlink:href="Pictures/image1.emf" xlink:type="simple" xlink:show="embed" xlink:actuate="onLoad"/></draw:frame></text:p>
      <text:p text:style-name="P154"/>
      <text:p text:style-name="P155"/>
      <text:list text:style-name="LS3" xml:id="list15" text:continue-list="list0">
        <text:list-item>
          <text:p text:style-name="P156"><text:span text:style-name="T156_1">MTIP’s<text:s/>Theory<text:s/>of<text:s/>Change</text:span><text:span text:style-name="T156_2"><text:s/>above</text:span><text:span text:style-name="T156_3"><text:s/>remains<text:s/>valid<text:s/>but<text:s/>requires<text:s/>updating<text:s/>as<text:s/>the<text:s/>Business<text:s/>Case<text:s/>has<text:s/>been<text:s/>revised<text:s/>to<text:s/>remove<text:s/>the<text:s/>investment<text:s/>component<text:s/>due<text:s/>to<text:s/>the<text:s/>ODA<text:s/>cuts.<text:s/>The<text:s/>programme<text:s/>was<text:s/>designed<text:s/>around<text:s/>three<text:s/>mutually<text:s/>reinforcing<text:s/></text:span><text:span text:style-name="T156_4">components</text:span><text:span text:style-name="T156_5">:</text:span></text:p>
        </text:list-item>
      </text:list>
      <text:p text:style-name="P157"/>
      <text:list text:style-name="LS1" xml:id="list16">
        <text:list-item>
          <text:p text:style-name="P158"><text:span text:style-name="T158_1">Increasing<text:s/>productivity<text:s/>and<text:s/>quality<text:s/>in<text:s/>high-value<text:s/>export<text:s/>sectors;</text:span></text:p>
        </text:list-item>
        <text:list-item>
          <text:p text:style-name="P159"><text:span text:style-name="T159_1">Reducing<text:s/>barriers<text:s/>to<text:s/>investment;<text:s/>and</text:span></text:p>
        </text:list-item>
        <text:list-item>
          <text:p text:style-name="P160"><text:span text:style-name="T160_1">Lowering<text:s/>trade<text:s/>costs.<text:s text:c="2"/></text:span></text:p>
        </text:list-item>
      </text:list>
      <text:p text:style-name="P161"/>
      <text:list text:style-name="LS3" xml:id="list19" text:continue-list="list0">
        <text:list-item>
          <text:p text:style-name="P162"><text:span text:style-name="T162_1">While<text:s/>the<text:s/>removal<text:s/>of<text:s/>the<text:s/>Investment<text:s/>Component<text:s/>means<text:s/>MTIP<text:s/>can<text:s/>no<text:s/>longer<text:s/>make<text:s/>direct<text:s/>investments<text:s/>as<text:s/>originally<text:s/>envisaged,<text:s/>the<text:s/>programme<text:s/>continues<text:s/>to<text:s/>support<text:s/>investment<text:s/>facilitation<text:s/>through<text:s/>MVC<text:s/>alongside<text:s/>its<text:s/>trade<text:s/>competitiveness<text:s/>and<text:s/>trade<text:s/>facilitation<text:s/>work</text:span><text:span text:style-name="T162_2">.</text:span></text:p>
        </text:list-item>
      </text:list>
      <text:p text:style-name="P163"/>
      <text:list text:style-name="LS3" xml:id="list20" text:continue-list="list0">
        <text:list-item>
          <text:p text:style-name="P164"><text:span text:style-name="T164_1">On<text:s/>trade<text:s/>facilitation,<text:s/></text:span><text:span text:style-name="T164_2">the<text:s/>results<text:s/>reported<text:s/>in<text:s/>paragraph<text:s/></text:span><text:span text:style-name="T164_3">4</text:span><text:span text:style-name="T164_4"><text:s/>provide<text:s/>strong<text:s/>evidence<text:s/>that<text:s/>the<text:s/>trade<text:s/>facilitation<text:s/>pathway<text:s/>in<text:s/>the<text:s/>Theory<text:s/>of<text:s/>Change<text:s/>is<text:s/>working.<text:s/>Improvements<text:s/>across<text:s/>digital<text:s/>systems,<text:s/></text:span><text:span text:style-name="T164_5">customs<text:s/>processes,<text:s/>border<text:s/>management<text:s/>and<text:s/>SPS<text:s/>services<text:s/>demonstrate<text:s/>that<text:s/>MTIP's<text:s/>enabling<text:s/>environment<text:s/>interventions<text:s/>are<text:s/>reducing<text:s/>trade<text:s/>costs,<text:s/>improving<text:s/>efficiency<text:s/>and<text:s/>creating<text:s/>more<text:s/>favourable<text:s/>conditions<text:s/>for<text:s/>export<text:s/>growth</text:span><text:span text:style-name="T164_6">.</text:span><text:span text:style-name="T164_7"><text:s/></text:span></text:p>
        </text:list-item>
      </text:list>
      <text:p text:style-name="P165"/>
      <text:list text:style-name="LS3" xml:id="list21" text:continue-list="list0">
        <text:list-item>
          <text:p text:style-name="P166"><text:span text:style-name="T166_1">On<text:s/>export<text:s/>competitiveness,<text:s/>the<text:s/>MVC<text:s/>mid-term<text:s/>review<text:s/>validates<text:s/>the<text:s/>programme’s<text:s/>demand-led,<text:s/>private<text:s/>sector-driven<text:s/>approach,<text:s/>showing<text:s/>that<text:s/>productivity,<text:s/>market<text:s/>access<text:s/>and<text:s/>investment<text:s/>interventions<text:s/>are<text:s/>generating<text:s/>sustained<text:s/>commercial<text:s/>outcomes.<text:s/>The<text:s/>focus<text:s/>on<text:s/>commercially<text:s/>viable<text:s/>actors,<text:s/>particularly<text:s/>estates<text:s/>and<text:s/></text:span><text:span text:style-name="T166_2">MSFs</text:span><text:span text:style-name="T166_3"><text:s/></text:span><text:span text:style-name="T166_4">is</text:span><text:span text:style-name="T166_5"><text:s/>validated<text:s/>as<text:s/>the<text:s/>most<text:s/>effective<text:s/>pathway<text:s/>for<text:s/>scale,<text:s/>while<text:s/>inclusion<text:s/>should<text:s/>increasingly<text:s/>be<text:s/>framed<text:s/>through<text:s/>employment,<text:s/>supplier<text:s/>linkages,<text:s/>trader-based<text:s/>sourcing<text:s/>models<text:s/>and<text:s/>improved<text:s/>smallholder<text:s/>integration</text:span><text:span text:style-name="T166_6">,</text:span><text:span text:style-name="T166_7"><text:s/></text:span><text:span text:style-name="T166_8">where</text:span><text:span text:style-name="T166_9"><text:s/>commercially<text:s/>realistic.</text:span></text:p>
        </text:list-item>
      </text:list>
      <text:p text:style-name="P167"/>
      <text:list text:style-name="LS3" xml:id="list22" text:continue-list="list0">
        <text:list-item>
          <text:p text:style-name="P168"><text:span text:style-name="T168_1">On<text:s/>investment,<text:s/>progress<text:s/>has<text:s/>been<text:s/>slower<text:s/>but<text:s/>is<text:s/>emerging,</text:span><text:span text:style-name="T168_2"><text:s/>with<text:s/>MVC<text:s/></text:span><text:span text:style-name="T168_3">supporting<text:s/>development<text:s/>of<text:s/></text:span><text:span text:style-name="T168_4">large-scale</text:span><text:span text:style-name="T168_5"><text:s/>investment<text:s/>proposals<text:s/>for<text:s/>estates</text:span><text:span text:style-name="T168_6"><text:s/>and<text:s/>training<text:s/>financial<text:s/>institutions<text:s/>on<text:s/>access<text:s/>to<text:s/>concessional<text:s/>finance</text:span><text:span text:style-name="T168_7"><text:s/>to<text:s/>the<text:s/>key<text:s/></text:span><text:span text:style-name="T168_8">value<text:s/>chains</text:span><text:span text:style-name="T168_9">.<text:s/>On</text:span><text:span text:style-name="T168_10"><text:s/>mining,<text:s/></text:span><text:span text:style-name="T168_11">work<text:s/>on<text:s/>the</text:span><text:span text:style-name="T168_12"><text:s/>Sovereign<text:s/>Wealth<text:s/>Fund,<text:s/>stock<text:s/>exchange<text:s/>listings,<text:s/>and<text:s/>investor<text:s/>engagement<text:s/>is<text:s/>laying<text:s/>the<text:s/>groundwork<text:s/>for<text:s/>future<text:s/>capital<text:s/>inflows.<text:s/></text:span></text:p>
        </text:list-item>
      </text:list>
      <text:p text:style-name="P169"/>
      <text:list text:style-name="LS3" xml:id="list23" text:continue-list="list0">
        <text:list-item>
          <text:p text:style-name="P170"><text:span text:style-name="T170_1">The<text:s/>programme<text:s/>is<text:s/>therefore<text:s/>moving<text:s/>from<text:s/>early</text:span><text:span text:style-name="T170_2">-</text:span><text:span text:style-name="T170_3">stage<text:s/>outputs<text:s/>towards<text:s/>outcome</text:span><text:span text:style-name="T170_4"><text:s/></text:span><text:span text:style-name="T170_5">level<text:s/>changes.<text:s/>Evidence<text:s/>suggests<text:s/>stronger<text:s/>conversion<text:s/>of<text:s/>outputs<text:s/>into<text:s/>outcomes<text:s/>where<text:s/>interventions<text:s/>are<text:s/>integrated<text:s/>and<text:s/>commercially<text:s/>anchored,<text:s/>particularly<text:s/>in<text:s/>value<text:s/>chains,<text:s/>SPS<text:s/>systems,<text:s/>digital<text:s/>trade<text:s/>services<text:s/>and<text:s/>public-private<text:s/>dialogue.<text:s/>However,<text:s/>risks<text:s/>to<text:s/>achieving<text:s/>outcomes<text:s/>remain.<text:s/>Macroeconomic<text:s/>instability,<text:s/>including<text:s/>forex<text:s/>shortages,<text:s/>inflation<text:s/>and<text:s/>fuel<text:s/>constraints,<text:s/>continues<text:s/>to<text:s/>constrain<text:s/>private<text:s/>sector<text:s/>growth<text:s/>and<text:s/>limit<text:s/>the<text:s/>pace<text:s/>at<text:s/>which<text:s/>trade<text:s/>and<text:s/>investment<text:s/>gains<text:s/>can<text:s/>materialise.</text:span><text:span text:style-name="T170_6"><text:note text:note-class="footnote"><text:note-citation/><text:note-body><text:p text:style-name="P171"><text:span text:style-name="T171_1"><text:s/></text:span><text:span text:style-name="T171_2">This<text:s/>conclusion<text:s/>is<text:s/>based<text:s/>on<text:s/>findings<text:s/>from<text:s/>the<text:s/></text:span><text:span text:style-name="T171_3">TradeMark</text:span><text:span text:style-name="T171_4"><text:s/>Africa<text:s/>evaluation,<text:s/>Malawi<text:s/>Value<text:s/>Chains<text:s/>Mid-Term<text:s/>Review,<text:s/>and<text:s/>programme<text:s/>implementation<text:s/>experience,<text:s/>which<text:s/>consistently<text:s/>show<text:s/>stronger<text:s/>outcome<text:s/>achievement<text:s/>where<text:s/>support<text:s/>is<text:s/>commercially<text:s/>anchored,<text:s/>responds<text:s/>to<text:s/>private<text:s/>sector<text:s/>demand,<text:s/>and<text:s/>is<text:s/>embedded<text:s/>within<text:s/>institutions<text:s/>capable<text:s/>of<text:s/>sustaining<text:s/>and<text:s/>scaling<text:s/>results.<text:s/>Examples<text:s/>include<text:s/>productivity<text:s/>and<text:s/>quality<text:s/>improvements<text:s/>adopted<text:s/>by<text:s/>firms,<text:s/>utilisation<text:s/>of<text:s/>SPS<text:s/>systems,<text:s/>and<text:s/>the<text:s/>uptake<text:s/>of<text:s/>digital<text:s/>trade<text:s/>facilitation<text:s/>services</text:span></text:p><text:p text:style-name="P172"/></text:note-body></text:note></text:span><text:span text:style-name="T172_1"><text:s/></text:span></text:p>
        </text:list-item>
      </text:list>
      <text:p text:style-name="P173"/>
      <text:list text:style-name="LS3" xml:id="list24" text:continue-list="list0">
        <text:list-item>
          <text:p text:style-name="P174"><text:span text:style-name="T174_1">Overall,<text:s/>MTIP<text:s/>is<text:s/>broadly<text:s/>on<text:s/>track<text:s/>to<text:s/>contribute<text:s/>to<text:s/>its<text:s/>intended<text:s/>outcomes,<text:s/>with<text:s/>clear<text:s/>progress<text:s/>across<text:s/>all<text:s/>three<text:s/>pathways,<text:s/>though<text:s/>the<text:s/>scale<text:s/>and<text:s/>pace<text:s/>of<text:s/>impact<text:s/>will<text:s/>remain<text:s/>contingent<text:s/>on<text:s/>external<text:s/>economic<text:s/>conditions.</text:span></text:p>
        </text:list-item>
      </text:list>
      <text:p text:style-name="P175"/>
      <text:p text:style-name="P176"><text:span text:style-name="T176_1">Progress<text:s/>on<text:s/>recommendations<text:s/>from<text:s/>the<text:s/>previous<text:s/>AR</text:span><text:span text:style-name="T176_2">.</text:span></text:p>
      <text:p text:style-name="P177"><text:span text:style-name="T177_1">Progress<text:s/>has<text:s/>been<text:s/>made<text:s/>on<text:s/>all<text:s/>the<text:s/>recommendations<text:s/>from<text:s/>last<text:s/>year<text:s/>as<text:s/>below:</text:span></text:p>
      <table:table table:style-name="Table5">
        <table:table-column table:style-name="Column17"/>
        <table:table-column table:style-name="Column18"/>
        <table:table-row table:style-name="Row43">
          <table:table-cell table:style-name="Cell106">
            <text:p text:style-name="P178"><text:span text:style-name="T178_1">Recommendation</text:span></text:p>
          </table:table-cell>
          <table:table-cell table:style-name="Cell107">
            <text:p text:style-name="P179"><text:span text:style-name="T179_1">Progress<text:s/></text:span></text:p>
          </table:table-cell>
        </table:table-row>
        <table:table-row table:style-name="Row44">
          <table:table-cell table:style-name="Cell108">
            <text:p text:style-name="P180"><text:span text:style-name="T180_1">Focus<text:s/>on<text:s/>deepening<text:s/>rather<text:s/>than<text:s/>expanding<text:s/>interventions.</text:span></text:p>
          </table:table-cell>
          <table:table-cell table:style-name="Cell109">
            <text:p text:style-name="P181"><text:span text:style-name="T181_1">Completed.<text:s/>MVC<text:s/>deepened<text:s/>support<text:s/>to<text:s/>estates,<text:s/>productivity<text:s/>and<text:s/>quality<text:s/>improvements,<text:s/>and<text:s/>on-farm<text:s/>engagement.<text:s/>TMA<text:s/>strengthened<text:s/>M</text:span><text:span text:style-name="T181_2">alawi<text:s/></text:span><text:span text:style-name="T181_3">B</text:span><text:span text:style-name="T181_4">ureau<text:s/>of<text:s/></text:span><text:span text:style-name="T181_5">S</text:span><text:span text:style-name="T181_6">tandards<text:s/>(MBS)</text:span><text:span text:style-name="T181_7"><text:s/>accreditation,<text:s/>laboratory<text:s/>capacity,<text:s/>scanner<text:s/>upgrades,<text:s/>and<text:s/>MCCCI/National<text:s/>Single<text:s/>Window<text:s/>integration.</text:span></text:p>
          </table:table-cell>
        </table:table-row>
        <table:table-row table:style-name="Row45">
          <table:table-cell table:style-name="Cell110">
            <text:p text:style-name="P182"><text:span text:style-name="T182_1">Strengthen<text:s/>implementation<text:s/>of<text:s/>the<text:s/>Matching<text:s/>Grant<text:s/>Facility.</text:span><text:span text:style-name="T182_2"><text:s/></text:span><text:span text:style-name="T182_3">(MVC)</text:span></text:p>
          </table:table-cell>
          <table:table-cell table:style-name="Cell111">
            <text:p text:style-name="P183"><text:span text:style-name="T183_1">Completed.<text:s/>MVC<text:s/>streamlined<text:s/>MGF<text:s/>delivery,<text:s/>increased<text:s/>contingency<text:s/>for<text:s/>inflationary<text:s/>cost<text:s/>pressures,<text:s/>and<text:s/>fully<text:s/>disbursed<text:s/>the<text:s/>facility<text:s/>before<text:s/>the<text:s/>end<text:s/>of<text:s/>the<text:s/>financial<text:s/>year<text:s/>despite<text:s/>delays.</text:span></text:p>
          </table:table-cell>
        </table:table-row>
        <table:table-row table:style-name="Row46">
          <table:table-cell table:style-name="Cell112">
            <text:p text:style-name="P184"><text:span text:style-name="T184_1">Advance<text:s/>trade<text:s/>reforms<text:s/>and<text:s/>regional<text:s/>programme<text:s/>approach<text:s/>(TMA).</text:span></text:p>
          </table:table-cell>
          <table:table-cell table:style-name="Cell113">
            <text:p text:style-name="P185"><text:span text:style-name="T185_1">Completed.<text:s/>TMA<text:s/>advanced<text:s/>digital<text:s/>trade<text:s/>integration,<text:s/>customs-to-customs<text:s/>data<text:s/>exchange,<text:s/>MCCCI<text:s/>platform<text:s/>improvements,<text:s/>and<text:s/>regional<text:s/>corridor<text:s/>planning,<text:s/>while<text:s/>adapting<text:s/>its<text:s/>portfolio<text:s/>to<text:s/>avoid<text:s/>duplication<text:s/>with<text:s/>World<text:s/>Bank<text:s/>support.</text:span></text:p>
          </table:table-cell>
        </table:table-row>
        <table:table-row table:style-name="Row47">
          <table:table-cell table:style-name="Cell114">
            <text:p text:style-name="P186"><text:span text:style-name="T186_1">Continue<text:s/>targeted<text:s/>Public-Private<text:s/>dialogues<text:s/>with<text:s/>clear<text:s/>objectives<text:s/>and<text:s/>accountability.</text:span></text:p>
          </table:table-cell>
          <table:table-cell table:style-name="Cell115">
            <text:p text:style-name="P187"><text:span text:style-name="T187_1">Completed.<text:s/>MVC<text:s/>and<text:s/>TMA<text:s/>used<text:s/>targeted<text:s/>dialogue<text:s/>to<text:s/>secure<text:s/>progress<text:s/>on<text:s/>mining<text:s/>coordination,<text:s/>China<text:s/>market<text:s/>access<text:s/>for<text:s/>macadamia,<text:s/>S</text:span><text:span text:style-name="T187_2">anitary<text:s/>and<text:s/></text:span><text:span text:style-name="T187_3">P</text:span><text:span text:style-name="T187_4">hytosanitary</text:span><text:span text:style-name="T187_5"><text:s/>(</text:span><text:span text:style-name="T187_6">S</text:span><text:span text:style-name="T187_7">PS)</text:span><text:span text:style-name="T187_8"><text:s/>standards,<text:s/>and<text:s/>market<text:s/>linkages,<text:s/>while<text:s/>the<text:s/>National<text:s/>Oversight<text:s/>Committee<text:s/></text:span><text:span text:style-name="T187_9">(NOC)<text:s/></text:span><text:span text:style-name="T187_10">supported<text:s/>adaptive<text:s/>management.</text:span></text:p>
          </table:table-cell>
        </table:table-row>
        <table:table-row table:style-name="Row48">
          <table:table-cell table:style-name="Cell116">
            <text:p text:style-name="P188"><text:span text:style-name="T188_1">Build<text:s/>stronger<text:s/>outcome<text:s/>and<text:s/>impact<text:s/>evidence</text:span><text:span text:style-name="T188_2"><text:s/>and<text:s/>develop<text:s/>nested<text:s/>theories<text:s/>of<text:s/>change.</text:span></text:p>
          </table:table-cell>
          <table:table-cell table:style-name="Cell117">
            <text:p text:style-name="P189"><text:span text:style-name="T189_1">Completed.<text:s/>MVC<text:s/>and<text:s/>TMA<text:s/>strengthened<text:s/>outcome<text:s/>evidence<text:s/>through<text:s/>impact<text:s/>assessment,<text:s/>results<text:s/>tracking<text:s/>and<text:s/>the<text:s/>independent<text:s/>TMA<text:s/>evaluation,<text:s/>which<text:s/>validated<text:s/>the<text:s/>Theory<text:s/>of<text:s/>Change<text:s/>and<text:s/>generated<text:s/>lessons<text:s/>for<text:s/>future<text:s/>programming.</text:span></text:p>
          </table:table-cell>
        </table:table-row>
        <table:table-row table:style-name="Row49">
          <table:table-cell table:style-name="Cell118">
            <text:p text:style-name="P190"><text:span text:style-name="T190_1">Use<text:s/>learning<text:s/>products<text:s/>and<text:s/>data<text:s/>more<text:s/>strategically</text:span><text:span text:style-name="T190_2"><text:s/></text:span></text:p>
          </table:table-cell>
          <table:table-cell table:style-name="Cell119">
            <text:p text:style-name="P191"><text:span text:style-name="T191_1">Completed.<text:s/>Learning<text:s/>products<text:s/>were<text:s/>used<text:s/>more<text:s/>strategically<text:s/>to<text:s/>inform<text:s/>policy,<text:s/>market<text:s/>access,<text:s/>mining<text:s/>political<text:s/>economy<text:s/>analysis,<text:s/>gender<text:s/>research<text:s/>and<text:s/>sector<text:s/>communications</text:span><text:span text:style-name="T191_2">.</text:span></text:p>
          </table:table-cell>
        </table:table-row>
        <table:table-row table:style-name="Row50">
          <table:table-cell table:style-name="Cell120">
            <text:p text:style-name="P192"><text:span text:style-name="T192_1">Prepare<text:s/>the<text:s/>ground<text:s/>for<text:s/>investment<text:s/>component.</text:span></text:p>
          </table:table-cell>
          <table:table-cell table:style-name="Cell121">
            <text:p text:style-name="P193"><text:span text:style-name="T193_1">Partly<text:s/>completed.<text:s/>The<text:s/>standalone<text:s/>investment<text:s/>component<text:s/>was<text:s/>removed<text:s/>because<text:s/>of<text:s/>ODA<text:s/>cuts,<text:s/>but<text:s/>MVC<text:s/>continued<text:s/>to<text:s/>support<text:s/>investment<text:s/>proposals<text:s/>and<text:s/>finance<text:s/>readiness,<text:s/>including<text:s/>concessional<text:s/>finance<text:s/>linkages<text:s/>for<text:s/>macadamia<text:s/>and<text:s/>mango</text:span><text:span text:style-name="T193_2"><text:s/>value<text:s/>chain<text:s/>investments</text:span><text:span text:style-name="T193_3">.</text:span></text:p>
          </table:table-cell>
        </table:table-row>
        <table:table-row table:style-name="Row51">
          <table:table-cell table:style-name="Cell122">
            <text:p text:style-name="P194"><text:span text:style-name="T194_1">Monitor<text:s/>macroeconomic<text:s/>and<text:s/>political<text:s/>risks<text:s/>closely</text:span></text:p>
          </table:table-cell>
          <table:table-cell table:style-name="Cell123">
            <text:p text:style-name="P195"><text:span text:style-name="T195_1">Completed.<text:s/>MTIP<text:s/>monitored<text:s/>macroeconomic,<text:s/>political<text:s/>and<text:s/>regional<text:s/>risks<text:s/>closely,<text:s/>adapting<text:s/>delivery<text:s/>after<text:s/>Malawi’s<text:s/>2025<text:s/>elections<text:s/>and<text:s/>Mozambique-related<text:s/>disruptions<text:s/>while<text:s/>maintaining<text:s/>partner<text:s/>engagement.</text:span></text:p>
          </table:table-cell>
        </table:table-row>
        <table:table-row table:style-name="Row52">
          <table:table-cell table:style-name="Cell124">
            <text:p text:style-name="P196"><text:span text:style-name="T196_1">Strengthen<text:s/>gender<text:s/>and<text:s/>youth<text:s/>inclusion<text:s/>in<text:s/>market<text:s/>outcomes</text:span></text:p>
          </table:table-cell>
          <table:table-cell table:style-name="Cell125">
            <text:p text:style-name="P197"><text:span text:style-name="T197_1">In<text:s/>progress.<text:s/>MTIP<text:s/>strengthened<text:s/>GESI<text:s/>through<text:s/>gender<text:s/>research,<text:s/>improved<text:s/>training<text:s/>messaging,<text:s/>safeguarding<text:s/>engagement<text:s/>with<text:s/>estates,<text:s/>and<text:s/>initial<text:s/>collaboration<text:s/>with<text:s/>FEDOMA<text:s/>on<text:s/>disability<text:s/>inclusion.</text:span></text:p>
            <text:p text:style-name="P198"/>
          </table:table-cell>
        </table:table-row>
        <table:table-row table:style-name="Row53">
          <table:table-cell table:style-name="Cell126">
            <text:p text:style-name="P199"><text:span text:style-name="T199_1">Future<text:s/>Annual<text:s/>Review<text:s/>approach<text:s/>should<text:s/>consider<text:s/>how<text:s/>to<text:s/>quality<text:s/>assure<text:s/>some<text:s/>of<text:s/>the<text:s/>results<text:s/>data</text:span></text:p>
          </table:table-cell>
          <table:table-cell table:style-name="Cell127">
            <text:p text:style-name="P200"><text:span text:style-name="T200_1">Completed.<text:s/>MVC<text:s/>and<text:s/>TMA<text:s/>strengthened<text:s/>quality<text:s/>assurance<text:s/>through<text:s/>results<text:s/>manuals,<text:s/>indicator<text:s/>tools,<text:s/>spot<text:s/>checks,<text:s/>field<text:s/>verification,<text:s/>triangulation,<text:s/>partner<text:s/>monitoring<text:s/>and<text:s/>M&amp;E<text:s/>visits.</text:span></text:p>
            <text:p text:style-name="P201"/>
          </table:table-cell>
        </table:table-row>
      </table:table>
      <text:p text:style-name="P202"/>
      <text:p text:style-name="P203"/>
      <text:p text:style-name="P204"/>
      <text:p text:style-name="P205"/>
      <text:p text:style-name="P206"/>
      <text:p text:style-name="P207"/>
      <text:p text:style-name="P208"/>
      <text:p text:style-name="P209"/>
      <text:p text:style-name="P210"/>
      <text:p text:style-name="P211"/>
      <text:p text:style-name="P212"/>
      <text:p text:style-name="P213"/>
      <text:p text:style-name="P214"/>
      <text:p text:style-name="P215"/>
      <text:p text:style-name="P216"/>
      <text:p text:style-name="P217"/>
      <text:p text:style-name="P218"/>
      <text:p text:style-name="P219"/>
      <text:p text:style-name="P220"/>
      <text:p text:style-name="P221"/>
      <text:p text:style-name="P222"/>
      <text:p text:style-name="P223"/>
      <text:p text:style-name="P224"/>
      <text:p text:style-name="P225"/>
      <text:p text:style-name="P226"/>
      <text:p text:style-name="P227"/>
      <text:p text:style-name="P228"/>
      <text:p text:style-name="P229"/>
      <text:p text:style-name="P230"/>
      <text:p text:style-name="P231"/>
      <text:p text:style-name="P232"/>
      <text:p text:style-name="P233"/>
      <text:p text:style-name="P234"/>
      <text:p text:style-name="P235"/>
      <text:p text:style-name="P236"/>
      <text:p text:style-name="P237"/>
      <text:p text:style-name="P238"/>
      <text:p text:style-name="P239"/>
      <text:p text:style-name="P240"/>
      <text:p text:style-name="P241"/>
      <text:h text:style-name="P242" text:outline-level="2"><text:span text:style-name="T242_1">C.<text:s/>DETAILED<text:s/>OUTPUT<text:s/>SCORING</text:span><text:span text:style-name="T242_2"><text:s/></text:span></text:h>
      <text:p text:style-name="P243"/>
      <table:table table:style-name="Table6"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row table:style-name="Row54">
          <table:table-cell table:style-name="Cell128">
            <text:p text:style-name="P244"><text:span text:style-name="T244_1">Output<text:s/>Title<text:s/></text:span></text:p>
          </table:table-cell>
          <table:table-cell table:style-name="Cell129" table:number-columns-spanned="4">
            <text:p text:style-name="P245"><text:span text:style-name="T245_1">Standards<text:s/>and<text:s/>quality<text:s/>infrastructure<text:s/>enhanced</text:span></text:p>
          </table:table-cell>
          <table:covered-table-cell/>
          <table:covered-table-cell/>
          <table:covered-table-cell/>
        </table:table-row>
        <table:table-row table:style-name="Row55">
          <table:table-cell table:style-name="Cell130" table:number-columns-spanned="2">
            <text:p text:style-name="P246"><text:span text:style-name="T246_1">Output<text:s/>number:<text:s/></text:span></text:p>
          </table:table-cell>
          <table:covered-table-cell/>
          <table:table-cell table:style-name="Cell131">
            <text:p text:style-name="P247"><text:span text:style-name="T247_1">1</text:span></text:p>
          </table:table-cell>
          <table:table-cell table:style-name="Cell132">
            <text:p text:style-name="P248"><text:span text:style-name="T248_1">Output<text:s/>Score:<text:s/></text:span></text:p>
          </table:table-cell>
          <table:table-cell table:style-name="Cell133">
            <text:p text:style-name="P249"><text:span text:style-name="T249_1">A+</text:span><text:span text:style-name="T249_2"><text:s/></text:span><text:span text:style-name="T249_3">(</text:span><text:span text:style-name="T249_4">Exceeded<text:s/>target</text:span><text:span text:style-name="T249_5">)</text:span></text:p>
          </table:table-cell>
        </table:table-row>
        <table:table-row table:style-name="Row56">
          <table:table-cell table:style-name="Cell134" table:number-columns-spanned="2">
            <text:p text:style-name="P250"><text:span text:style-name="T250_1">Impact<text:s/>weighting<text:s/>(%):<text:s text:c="2"/></text:span></text:p>
          </table:table-cell>
          <table:covered-table-cell/>
          <table:table-cell table:style-name="Cell135">
            <text:p text:style-name="P251"><text:span text:style-name="T251_1">20%</text:span></text:p>
          </table:table-cell>
          <table:table-cell table:style-name="Cell136">
            <text:p text:style-name="P252"><text:span text:style-name="T252_1">Weighting<text:s/>revised<text:s/>since<text:s/>last<text:s/>AR?<text:s/></text:span></text:p>
          </table:table-cell>
          <table:table-cell table:style-name="Cell137">
            <text:p text:style-name="P253"><text:span text:style-name="T253_1">NA</text:span></text:p>
          </table:table-cell>
        </table:table-row>
      </table:table>
      <text:p text:style-name="P254"/>
      <table:table table:style-name="Table7">
        <table:table-column table:style-name="Column24"/>
        <table:table-column table:style-name="Column25"/>
        <table:table-column table:style-name="Column26"/>
        <table:table-row table:style-name="Row57">
          <table:table-cell table:style-name="Cell138">
            <text:p text:style-name="P255"><text:span text:style-name="T255_1">Indicator(s)</text:span></text:p>
          </table:table-cell>
          <table:table-cell table:style-name="Cell139">
            <text:p text:style-name="P256"><text:span text:style-name="T256_1">Milestone(s)<text:s/>for<text:s/>this<text:s/>review</text:span></text:p>
          </table:table-cell>
          <table:table-cell table:style-name="Cell140">
            <text:p text:style-name="P257"><text:span text:style-name="T257_1">Progress<text:s/></text:span></text:p>
          </table:table-cell>
        </table:table-row>
        <table:table-row table:style-name="Row58">
          <table:table-cell table:style-name="Cell141">
            <text:p text:style-name="P258"><text:span text:style-name="T258_1">1.1<text:s/></text:span><text:span text:style-name="T258_2">Progress<text:s/>towards<text:s/>improving<text:s/>capacity<text:s/>to<text:s/>test<text:s/>additional<text:s/>products<text:s/>(macadamia<text:s/>&amp;<text:s/>mangoes)</text:span></text:p>
          </table:table-cell>
          <table:table-cell table:style-name="Cell142">
            <text:p text:style-name="P259"><text:span text:style-name="T259_1">1.<text:s/></text:span><text:span text:style-name="T259_2">MBS<text:s/>accreditation<text:s/>for<text:s/>mango<text:s/>testing<text:s/>achieved;<text:s/>planned<text:s/>laboratory<text:s/>equipment<text:s/>procured;<text:s/>macadamia<text:s/>ISO/IEC<text:s/>17025<text:s/>accreditation<text:s/>maintained;<text:s/>at<text:s/>least<text:s/>10<text:s/>producers<text:s/>trained.</text:span></text:p>
            <text:p text:style-name="P260"/>
            <text:p text:style-name="P261"><text:span text:style-name="T261_1">2.<text:s/>Procurement<text:s/>of<text:s/>the<text:s/>following<text:s/>pieces<text:s/>of<text:s/>equipment<text:s/>to<text:s/>kickstart<text:s/>accreditation<text:s/>process<text:s/>for<text:s/>water<text:s/>activity<text:s/>&amp;<text:s/>chemical<text:s/>testing<text:s/>in<text:s/>mangoes.</text:span></text:p>
            <text:p text:style-name="P262"><text:span text:style-name="T262_1">-<text:s/>Water<text:s/>activity<text:s/>meter,<text:s/>High-end<text:s/>titrator<text:s/>for<text:s/>potentiometric<text:s/>titration,<text:s/>High-<text:s/>end<text:s/>Volumetric<text:s/>and<text:s/>Coulometric<text:s/>Karl<text:s/>Fischer<text:s/>&amp;<text:s/>New<text:s/>milli<text:s/>-ultra<text:s/>pure<text:s/>water<text:s/>system</text:span><text:span text:style-name="T262_2">,<text:s/></text:span><text:span text:style-name="T262_3">An<text:s/>Automated<text:s/>Kjeldahl<text:s/>System</text:span><text:span text:style-name="T262_4">,<text:s/></text:span><text:span text:style-name="T262_5">UV-VIS<text:s/>spectrometer</text:span><text:span text:style-name="T262_6">,<text:s/></text:span><text:span text:style-name="T262_7">Multi-Parameter<text:s/>Bench<text:s/>Meter<text:s/>with<text:s/>Logging</text:span><text:span text:style-name="T262_8">,<text:s/>and<text:s/></text:span><text:span text:style-name="T262_9">Automated<text:s/>Media<text:s/>Dispensing<text:s/>System</text:span></text:p>
            <text:p text:style-name="P263"/>
            <text:p text:style-name="P264"><text:span text:style-name="T264_1">3.<text:s/>Macadamia<text:s/>ISO/IEC<text:s/>17025<text:s/>Accreditation<text:s/>maintained<text:s/>to<text:s/>meet<text:s/>the<text:s/>international<text:s/>standards<text:s/>for<text:s/>testing<text:s/>&amp;<text:s/>calibration<text:s/>-<text:s/>3<text:s/>proficiency<text:s/>tests<text:s/>conducted.<text:s/></text:span></text:p>
            <text:p text:style-name="P265"/>
            <text:p text:style-name="P266"><text:span text:style-name="T266_1">4.<text:s/>At<text:s/>least<text:s/>10<text:s/>producers<text:s/>(mango<text:s/>&amp;<text:s/>macadamia)<text:s/>trained<text:s/>on<text:s/>quality<text:s/>standards<text:s/>&amp;<text:s/>SPS<text:s/>issues<text:s/>&amp;<text:s/>post-harvest<text:s/>handling.</text:span></text:p>
          </table:table-cell>
          <table:table-cell table:style-name="Cell143">
            <text:p text:style-name="P267"><text:span text:style-name="T267_1">1.<text:s/></text:span><text:span text:style-name="T267_2">SADCAS<text:s/>accreditation<text:s/>secured<text:s/>for<text:s/>mango<text:s/>testing;<text:s/>all<text:s/>planned<text:s/>equipment<text:s/>delivered;<text:s/>macadamia<text:s/>accreditation<text:s/>maintained;<text:s/>52<text:s/>producers<text:s/>trained.</text:span><text:span text:style-name="T267_3"><text:note text:note-class="footnote"><text:note-citation/><text:note-body><text:p text:style-name="P268"><text:span text:style-name="T268_1"><text:s/></text:span><text:span text:style-name="T268_2">SADCAS<text:s/>is<text:s/>the<text:s/>regional<text:s/>accreditation<text:s/>body<text:s/>for<text:s/>Southern<text:s/>Africa,<text:s/>but<text:s/>its<text:s/>accreditations<text:s/>are<text:s/>internationally<text:s/>recognised<text:s/>through<text:s/>the<text:s/>International<text:s/>Laboratory<text:s/>Accreditation<text:s/>Cooperation<text:s/>(ILAC)<text:s/>Mutual<text:s/>Recognition<text:s/>Arrangement<text:s/>(MRA),<text:s/>enabling<text:s/>test<text:s/>results<text:s/>from<text:s/>accredited<text:s/>laboratories<text:s/>to<text:s/>be<text:s/>accepted<text:s/>internationally<text:s/>within<text:s/>the<text:s/>relevant<text:s/>accreditation<text:s/>scope</text:span></text:p><text:p text:style-name="P269"/></text:note-body></text:note></text:span></text:p>
            <text:p text:style-name="P270"/>
            <text:p text:style-name="P271"><text:span text:style-name="T271_1">2.<text:s/>All<text:s/>the<text:s/>planned<text:s/>8<text:s/>pieces<text:s/>of<text:s/>equipment<text:s/>were<text:s/>procured<text:s/>and<text:s/>delivered<text:s/>to<text:s/>the<text:s/>Malawi<text:s/>Bureau<text:s/>of<text:s/>Standards<text:s/>(MBS)</text:span><text:span text:style-name="T271_2">.</text:span></text:p>
            <text:p text:style-name="P272"/>
            <text:p text:style-name="P273"><text:span text:style-name="T273_1">3.<text:s/></text:span><text:span text:style-name="T273_2"><text:s/></text:span><text:span text:style-name="T273_3">Macadamia<text:s/>ISO/IEC<text:s/>17025<text:s/>Accreditation<text:s/>maintained<text:s/>to<text:s/>meet<text:s/>the<text:s/>international<text:s/>standards<text:s/>for<text:s/>testing<text:s/>&amp;<text:s/>calibration<text:s/>through<text:s/>participation<text:s/>in<text:s/>proficiency<text:s/>tests<text:s/>–<text:s/>3<text:s/>proficiency<text:s/>tests<text:s/>were<text:s/>conducted<text:s/></text:span></text:p>
            <text:p text:style-name="P274"/>
            <text:p text:style-name="P275"><text:span text:style-name="T275_1">4.<text:s/></text:span><text:span text:style-name="T275_2"><text:s/>A<text:s/>total<text:s/>of<text:s/></text:span><text:span text:style-name="T275_3">52<text:s/>producers<text:s/>were<text:s/>trained<text:s/>of<text:s/>which<text:s/>30<text:s/>were<text:s/>Mango<text:s/>and<text:s/>22<text:s/>were<text:s/>Macadamia.</text:span></text:p>
          </table:table-cell>
        </table:table-row>
      </table:table>
      <text:p text:style-name="P276"><text:span text:style-name="T276_1">Briefly<text:s/>describe<text:s/>the<text:s/>output’s<text:s/>activities<text:s/>and<text:s/>provide<text:s/>supporting<text:s/>narrative<text:s/>for<text:s/>the<text:s/>score.<text:s/></text:span></text:p>
      <text:list text:style-name="LS3" xml:id="list25" text:continue-list="list0">
        <text:list-item>
          <text:p text:style-name="P277"><text:span text:style-name="T277_1">This<text:s/>output<text:s/>exceeded<text:s/>expectations.<text:s/>MBS<text:s/>secured<text:s/>mango<text:s/>testing<text:s/>accreditation,<text:s/>maintained<text:s/>macadamia<text:s/>accreditation,<text:s/>received<text:s/>all<text:s/>planned<text:s/>equipment,<text:s/>and<text:s/>trained<text:s/>52<text:s/>producers<text:s/>on<text:s/>food<text:s/>safety,<text:s/>SPS<text:s/>standards<text:s/>and<text:s/>post-harvest<text:s/>handling.<text:s/>The<text:s/>TMA<text:s/>evaluation<text:s/>confirms<text:s/>the<text:s/>wider<text:s/>significance<text:s/>of<text:s/>these<text:s/>investments:<text:s/>accredited<text:s/>laboratory<text:s/>tests<text:s/>increased<text:s/>from<text:s/>4<text:s/>to<text:s/>over<text:s/>180,<text:s/>SPS<text:s/>turnaround<text:s/>time<text:s/>reduced<text:s/>from<text:s/>around<text:s/>90<text:s/>days<text:s/>to<text:s/>30<text:s/>days,<text:s/>and<text:s/>estimated<text:s/>testing<text:s/>costs<text:s/>fell<text:s/>by<text:s/>around<text:s/>68%.<text:s/>These<text:s/>results</text:span><text:span text:style-name="T277_2"><text:s/></text:span><text:span text:style-name="T277_3">are<text:s/>expected<text:s/>to</text:span><text:span text:style-name="T277_4"><text:s/>strengthen<text:s/>local<text:s/>testing<text:s/>capacity,<text:s/>reduce<text:s/>reliance<text:s/>on<text:s/>foreign<text:s/>laboratories,<text:s/>improve<text:s/>export<text:s/>readiness,<text:s/>and<text:s/>provide<text:s/>one<text:s/>of<text:s/>the<text:s/>clearest<text:s/>examples<text:s/>of<text:s/>sustainable<text:s/>system-level<text:s/>impact.</text:span><text:span text:style-name="T277_5"><text:s/></text:span><text:span text:style-name="T277_6"><text:s/>TMA<text:s/>has<text:s/>undertaken<text:s/>a</text:span><text:span text:style-name="T277_7">wareness<text:s/>campaigns</text:span><text:span text:style-name="T277_8"><text:s/></text:span><text:span text:style-name="T277_9">to<text:s/>increase<text:s/>awareness<text:s/>and<text:s/>uptake<text:s/>of<text:s/>MBS<text:s/>services.</text:span></text:p>
        </text:list-item>
      </text:list>
      <text:p text:style-name="P278"/>
      <text:list text:style-name="LS3" xml:id="list26" text:continue-list="list0">
        <text:list-item>
          <text:p text:style-name="P279"><text:span text:style-name="T279_1">This<text:s/>result<text:s/>is<text:s/>strategically<text:s/>important<text:s/>because<text:s/>SPS<text:s/>capacity<text:s/>has<text:s/>been<text:s/>one<text:s/>of<text:s/>the<text:s/>binding<text:s/>constraints<text:s/>preventing<text:s/>Malawi<text:s/>from<text:s/>converting<text:s/>agricultural<text:s/>production<text:s/>into<text:s/>higher</text:span><text:span text:style-name="T279_2"><text:s/></text:span><text:span text:style-name="T279_3">value<text:s/>exports.<text:s/>By<text:s/>enabling<text:s/>more<text:s/>tests<text:s/>to<text:s/>be<text:s/>conducted<text:s/>locally,<text:s/>the<text:s/>programme<text:s/>reduces<text:s/>the<text:s/>time,<text:s/>cost<text:s/>and<text:s/>uncertainty<text:s/>faced<text:s/>by<text:s/>exporters.<text:s/>This<text:s/>is<text:s/>especially<text:s/>relevant<text:s/>for<text:s/>macadamia<text:s/>and<text:s/>mango,<text:s/>where<text:s/>access<text:s/>to<text:s/>premium<text:s/>markets<text:s/>depends<text:s/>on<text:s/>credible<text:s/>certification,<text:s/>pesticide<text:s/>residue<text:s/>testing,<text:s/>food<text:s/>safety<text:s/>compliance<text:s/>and<text:s/>buyer<text:s/></text:span><text:span text:style-name="T279_4">confidence.<text:s/>The<text:s/>output<text:s/>therefore<text:s/>contributes<text:s/>directly<text:s/>to<text:s/>export<text:s/>competitiveness<text:s/>and<text:s/>supports<text:s/>Malawi’s<text:s/>wider<text:s/>export<text:s/>diversification<text:s/>agenda.</text:span></text:p>
        </text:list-item>
      </text:list>
      <text:p text:style-name="P280"/>
      <text:p text:style-name="P281"><text:span text:style-name="T281_1">Lessons<text:s/>learned<text:s/>and<text:s/>recommendation<text:s/>for<text:s/>next<text:s/>year</text:span></text:p>
      <text:list text:style-name="LS3" xml:id="list27" text:continue-list="list0">
        <text:list-item>
          <text:p text:style-name="P282"><text:span text:style-name="T282_1">Next<text:s/>year,<text:s/>MBS<text:s/>should<text:s/>prioritise<text:s/>continuity<text:s/>planning,<text:s/>maintenance,<text:s/>and<text:s/>stronger<text:s/>exporter<text:s/>outreach<text:s/>so<text:s/>firms<text:s/>understand<text:s/>and<text:s/>use<text:s/>accredited<text:s/>services.<text:s/></text:span><text:span text:style-name="T282_2">A</text:span><text:span text:style-name="T282_3">ttention<text:s/>should<text:s/>be<text:s/>given<text:s/>to<text:s/>sustaining<text:s/>accreditation,<text:s/>ensuring<text:s/>timely<text:s/>access<text:s/>to<text:s/>reagents<text:s/>and<text:s/>equipment<text:s/>servicing,<text:s/>and<text:s/>increasing<text:s/>utilisation<text:s/>by<text:s/>mango<text:s/>and<text:s/>macadamia<text:s/>exporters</text:span><text:span text:style-name="T282_4">.</text:span><text:span text:style-name="T282_5"><text:note text:note-class="footnote"><text:note-citation/><text:note-body><text:p text:style-name="P283"><text:span text:style-name="T283_1"><text:s/></text:span><text:span text:style-name="T283_2">While<text:s/>this<text:s/>may<text:s/>fall<text:s/>outside<text:s/>the<text:s/>scope<text:s/>of<text:s/>TMA’s<text:s/>future<text:s/>support,<text:s/>ongoing<text:s/>programme<text:s/>engagement<text:s/>with<text:s/>MBS<text:s/>should<text:s/>emphasise<text:s/>the<text:s/>importance<text:s/>of<text:s/>safeguarding<text:s/>and<text:s/>sustaining<text:s/>the<text:s/>gains<text:s/>achieved<text:s/>through<text:s/>these<text:s/>investments</text:span></text:p><text:p text:style-name="P284"><text:span text:style-name="T284_1"><text:s/></text:span></text:p></text:note-body></text:note></text:span></text:p>
        </text:list-item>
      </text:list>
      <text:p text:style-name="P285"/>
      <table:table table:style-name="Table8">
        <table:table-column table:style-name="Column27"/>
        <table:table-column table:style-name="Column28"/>
        <table:table-column table:style-name="Column29"/>
        <table:table-column table:style-name="Column30"/>
        <table:table-column table:style-name="Column31"/>
        <table:table-row table:style-name="Row59">
          <table:table-cell table:style-name="Cell144">
            <text:p text:style-name="P286"><text:span text:style-name="T286_1">.</text:span><text:span text:style-name="T286_2">Output</text:span><text:span text:style-name="T286_3"><text:s/>Title<text:s/></text:span></text:p>
          </table:table-cell>
          <table:table-cell table:style-name="Cell145" table:number-columns-spanned="4">
            <text:p text:style-name="P287"><text:span text:style-name="T287_1">Improved<text:s/>digital<text:s/>trade<text:s/>services<text:s/>in<text:s/>Malawi</text:span></text:p>
          </table:table-cell>
          <table:covered-table-cell/>
          <table:covered-table-cell/>
          <table:covered-table-cell/>
        </table:table-row>
        <table:table-row table:style-name="Row60">
          <table:table-cell table:style-name="Cell146" table:number-columns-spanned="2">
            <text:p text:style-name="P288"><text:span text:style-name="T288_1">Output<text:s/>number:<text:s/></text:span></text:p>
          </table:table-cell>
          <table:covered-table-cell/>
          <table:table-cell table:style-name="Cell147">
            <text:p text:style-name="P289"><text:span text:style-name="T289_1">2</text:span></text:p>
          </table:table-cell>
          <table:table-cell table:style-name="Cell148">
            <text:p text:style-name="P290"><text:span text:style-name="T290_1">Output<text:s/>Score:<text:s/></text:span></text:p>
          </table:table-cell>
          <table:table-cell table:style-name="Cell149">
            <text:p text:style-name="P291"><text:span text:style-name="T291_1">B</text:span><text:span text:style-name="T291_2"><text:s/></text:span><text:span text:style-name="T291_3">(</text:span><text:span text:style-name="T291_4">N</text:span><text:span text:style-name="T291_5">ot<text:s/>achieved<text:s/>target)</text:span><text:span text:style-name="T291_6">)</text:span></text:p>
          </table:table-cell>
        </table:table-row>
        <table:table-row table:style-name="Row61">
          <table:table-cell table:style-name="Cell150" table:number-columns-spanned="2">
            <text:p text:style-name="P292"><text:span text:style-name="T292_1">Impact<text:s/>weighting<text:s/>(%):<text:s text:c="2"/></text:span></text:p>
          </table:table-cell>
          <table:covered-table-cell/>
          <table:table-cell table:style-name="Cell151">
            <text:p text:style-name="P293"><text:span text:style-name="T293_1">15%</text:span></text:p>
          </table:table-cell>
          <table:table-cell table:style-name="Cell152">
            <text:p text:style-name="P294"><text:span text:style-name="T294_1">Weighting<text:s/>revised<text:s/>since<text:s/>last<text:s/>AR?<text:s/></text:span></text:p>
          </table:table-cell>
          <table:table-cell table:style-name="Cell153">
            <text:p text:style-name="P295"><text:span text:style-name="T295_1">NA</text:span></text:p>
          </table:table-cell>
        </table:table-row>
      </table:table>
      <text:p text:style-name="P296"/>
      <table:table table:style-name="Table9">
        <table:table-column table:style-name="Column32"/>
        <table:table-column table:style-name="Column33"/>
        <table:table-column table:style-name="Column34"/>
        <table:table-row table:style-name="Row62">
          <table:table-cell table:style-name="Cell154">
            <text:p text:style-name="P297"><text:span text:style-name="T297_1">Indicator(s)</text:span></text:p>
          </table:table-cell>
          <table:table-cell table:style-name="Cell155">
            <text:p text:style-name="P298"><text:span text:style-name="T298_1">Milestone(s)<text:s/>for<text:s/>this<text:s/>review</text:span></text:p>
          </table:table-cell>
          <table:table-cell table:style-name="Cell156">
            <text:p text:style-name="P299"><text:span text:style-name="T299_1">Progress<text:s/></text:span></text:p>
          </table:table-cell>
        </table:table-row>
        <table:table-row table:style-name="Row63">
          <table:table-cell table:style-name="Cell157">
            <text:p text:style-name="P300"><text:span text:style-name="T300_1">2.1</text:span><text:span text:style-name="T300_2"><text:s/></text:span><text:span text:style-name="T300_3">Progress<text:s/>towards<text:s/>implementation<text:s/>of<text:s/>platforms<text:s/>for<text:s/>digital<text:s/>trade</text:span></text:p>
          </table:table-cell>
          <table:table-cell table:style-name="Cell158">
            <text:p text:style-name="P301"><text:span text:style-name="T301_1">1.<text:s/></text:span><text:span text:style-name="T301_2">Data<text:s/>exchange<text:s/>with<text:s/>South<text:s/>Africa<text:s/>progressed;<text:s/>scanner<text:s/>upgrades<text:s/>advanced;<text:s/>MCCCI<text:s/>portal<text:s/>integration<text:s/>with<text:s/>the<text:s/>National<text:s/>Single<text:s/>Window<text:s/>completed;<text:s/>MCCCI<text:s/>business<text:s/>portal<text:s/>upgraded<text:s/>and<text:s/>deployed.</text:span></text:p>
            <text:p text:style-name="P302"><text:span text:style-name="T302_1">2.<text:s/>50%<text:s/>progress<text:s/>developing<text:s/></text:span><text:span text:style-name="T302_2">a</text:span><text:span text:style-name="T302_3"><text:s/>MRA/SRAS<text:s/>customs<text:s/>data<text:s/>exchange<text:s/>system.<text:s/></text:span></text:p>
            <text:p text:style-name="P303"><text:span text:style-name="T303_1">3.<text:s text:c="2"/>80%<text:s/>progress<text:s/>towards<text:s/>installation<text:s/>and<text:s/>commissioning<text:s/>of<text:s/>software<text:s/>upgrade<text:s/>for<text:s/>the<text:s/>cargo<text:s/>scanners.<text:s/></text:span></text:p>
            <text:p text:style-name="P304"><text:span text:style-name="T304_1">-<text:s/>Shipment<text:s/>and<text:s/>delivery<text:s/>of<text:s/>the<text:s/>scanner<text:s/>upgrade<text:s/>equipment<text:s/>to<text:s/>the<text:s/>site<text:s/>completed<text:s text:c="2"/></text:span></text:p>
            <text:p text:style-name="P305"><text:span text:style-name="T305_1">-<text:s/>Installation<text:s/>and<text:s/>upgrade<text:s/>of<text:s/>the<text:s/>scanners<text:s/>to<text:s/>ASYCUDA<text:s/>commenced.<text:s/></text:span></text:p>
            <text:p text:style-name="P306"><text:span text:style-name="T306_1">-Testing<text:s/>and<text:s/>commissioning<text:s/>of<text:s/>the<text:s/>scanner<text:s/>upgrade<text:s/>initiated<text:s/>(Mwanza,<text:s/>Dedza,<text:s/>Songwe,<text:s/>Lilongwe)</text:span><text:span text:style-name="T306_2">.</text:span></text:p>
            <text:p text:style-name="P307"><text:span text:style-name="T307_1">4.<text:s/>The<text:s/>integration<text:s/>of<text:s/>the<text:s/>MCCCI<text:s/>Business<text:s/>Portal<text:s/>with<text:s/>the<text:s/>National<text:s/>Single<text:s/>Window<text:s/></text:span></text:p>
            <text:p text:style-name="P308"><text:span text:style-name="T308_1">5.<text:s/>MCCCI<text:s/>Business<text:s/>portal/<text:s/>system<text:s/>upgrade<text:s/>completed,<text:s/>tested,<text:s/>and<text:s/>deployed<text:s/>live,<text:s/>enhancing<text:s/>platform<text:s/>performance<text:s/>and<text:s/>security</text:span><text:span text:style-name="T308_2">.</text:span></text:p>
          </table:table-cell>
          <table:table-cell table:style-name="Cell159">
            <text:p text:style-name="P309"><text:span text:style-name="T309_1">1.<text:s/></text:span><text:span text:style-name="T309_2">South<text:s/>Africa<text:s/>data<text:s/>exchange<text:s/>at<text:s/>around<text:s/>50%;<text:s/>scanner<text:s/>upgrades<text:s/>90%<text:s/>complete;<text:s/>MCCCI<text:s/>integration<text:s/>and<text:s/>portal<text:s/>upgrade<text:s/>completed;<text:s/>12<text:s/>of<text:s/>20<text:s/>operators<text:s/>trained.</text:span></text:p>
            <text:p text:style-name="P310"><text:span text:style-name="T310_1">2.<text:s/>Engagements<text:s/>with<text:s/>the<text:s/>South<text:s/>African<text:s/>Revenue<text:s/>Service<text:s/>advanced<text:s/>to<text:s/>approximately<text:s/>50<text:s/>percent<text:s/>completion,<text:s/>with<text:s/>five<text:s/>of<text:s/>nine<text:s/>planned<text:s/>steps<text:s/>achieved.<text:s/></text:span></text:p>
            <text:p text:style-name="P311"><text:span text:style-name="T311_1">3.<text:s/>90%<text:s/>of<text:s/>the<text:s/>Cargo<text:s/>scanner<text:s/>work<text:s/>completed<text:s/>(Shipment<text:s/>&amp;<text:s/>delivery<text:s/>of<text:s/>equipment<text:s/>done,<text:s/>Installation<text:s/>and<text:s/>upgrade<text:s/>of<text:s/>scanners<text:s/>to<text:s/>ASYCUDA<text:s/>completed;<text:s/>testing<text:s/>for<text:s/>Dedza,<text:s/>Lilongwe,<text:s/>Mwanza<text:s/>completed)<text:s/>with<text:s/>user<text:s/>acceptance<text:s/>test<text:s/>and<text:s/>change<text:s/>management<text:s/>training<text:s/>conducted<text:s/>from<text:s/>11-13<text:s/>May<text:s/>awaiting<text:s/>commissioning<text:s/>and<text:s/>transference<text:s/>from<text:s/>production<text:s/>environment<text:s/>to<text:s/>live<text:s/>environment</text:span></text:p>
            <text:p text:style-name="P312"><text:span text:style-name="T312_1">4.<text:s/>Integration<text:s/>of<text:s/>the<text:s/>MCCCI<text:s/>business<text:s/>portal<text:s/>with<text:s/>the<text:s/>national<text:s/>single<text:s/>window<text:s/>completed.<text:s/></text:span></text:p>
            <text:p text:style-name="P313"><text:span text:style-name="T313_1">5.<text:s/>MCCCI<text:s/>business<text:s/>portal/system<text:s/>upgrade<text:s/>and<text:s/>deployment<text:s/>completed.</text:span></text:p>
          </table:table-cell>
        </table:table-row>
        <table:table-row table:style-name="Row64">
          <table:table-cell table:style-name="Cell160">
            <text:p text:style-name="P314"><text:span text:style-name="T314_1">2.2<text:s/></text:span><text:span text:style-name="T314_2">Number<text:s/>of<text:s/>Institutional<text:s/>capacity<text:s/>buildings<text:s/>on<text:s/>digital<text:s/>infrastructure<text:s/>supported<text:s/>conducted</text:span></text:p>
          </table:table-cell>
          <table:table-cell table:style-name="Cell161">
            <text:p text:style-name="P315"><text:span text:style-name="T315_1">20<text:s/>system<text:s/>operators<text:s/>trained<text:s/>on<text:s/>cargo<text:s/>scanner<text:s/>operations<text:s/>and<text:s/></text:span><text:span text:style-name="T315_2">maintenance.</text:span></text:p>
          </table:table-cell>
          <table:table-cell table:style-name="Cell162">
            <text:p text:style-name="P316"><text:span text:style-name="T316_1">Twelve<text:s/>officers</text:span><text:span text:style-name="T316_2"><text:s/>(</text:span><text:span text:style-name="T316_3">2<text:s/></text:span><text:span text:style-name="T316_4">female</text:span><text:span text:style-name="T316_5">)</text:span><text:span text:style-name="T316_6">were</text:span><text:span text:style-name="T316_7"><text:s/>trained<text:s/>while<text:s/>the<text:s/>remaining<text:s/>8<text:s/>will<text:s/>be<text:s/>trained<text:s/>in<text:s/>the<text:s/>2</text:span><text:span text:style-name="T316_8">nd</text:span><text:span text:style-name="T316_9"><text:s/>quarter<text:s/>of<text:s/>2026/27<text:s/>financial<text:s/>year.</text:span></text:p>
          </table:table-cell>
        </table:table-row>
      </table:table>
      <text:p text:style-name="P317"/>
      <text:p text:style-name="P318"><text:span text:style-name="T318_1">Briefly<text:s/>describe<text:s/>the<text:s/>output’s<text:s/>activities<text:s/>and<text:s/>provide<text:s/>supporting<text:s/>narrative<text:s/>for<text:s/>the<text:s/>score.<text:s/></text:span><text:span text:style-name="T318_2"><text:s/></text:span></text:p>
      <text:list text:style-name="LS3" xml:id="list28" text:continue-list="list0">
        <text:list-item>
          <text:p text:style-name="P319"><text:span text:style-name="T319_1">P</text:span><text:span text:style-name="T319_2">rogress<text:s/>was<text:s/>made<text:s/>with<text:s/>most<text:s/>milestones<text:s/>achieved</text:span><text:span text:style-name="T319_3"><text:s/>but<text:s/></text:span><text:span text:style-name="T319_4">fell<text:s/>short<text:s/>on<text:s/>one</text:span><text:span text:style-name="T319_5">.<text:s/>Data<text:s/>exchange<text:s/>with<text:s/>South<text:s/>Africa<text:s/>reached<text:s/>around<text:s/>50%,<text:s/>cargo<text:s/>scanner<text:s/>upgrades<text:s/>are<text:s/>around<text:s/>90%<text:s/>complete,<text:s/>and<text:s/>MCCCI<text:s/>portal<text:s/>integration<text:s/>with<text:s/>the<text:s/>National<text:s/>Single<text:s/>Window<text:s/>is<text:s/>complete.<text:s/>Digital<text:s/>Certificate<text:s/>of<text:s/>Origin<text:s/>(</text:span><text:span text:style-name="T319_6">CoO</text:span><text:span text:style-name="T319_7">)<text:s/></text:span><text:span text:style-name="T319_8">processing<text:s/>now<text:s/>reduces<text:s/>approval<text:s/>timelines<text:s/>from<text:s/>48–72<text:s/>hours<text:s/>to<text:s/>2–12<text:s/>hours,<text:s/>while<text:s/>the<text:s/>evaluation<text:s/>found<text:s/>that<text:s/>digital<text:s/>trade<text:s/>reforms<text:s/>have<text:s/>improved<text:s/>transparency,<text:s/>reduced<text:s/>physical<text:s/>visits<text:s/>and<text:s/>lowered<text:s/>transaction<text:s/>costs<text:s/>for<text:s/>users.<text:s/>12<text:s/>officers<text:s/>have<text:s/>been<text:s/>trained<text:s/>on<text:s/>cargo<text:s/>scanner<text:s/>operations<text:s/>and<text:s/>maintenance<text:s/>against<text:s/>a<text:s/>target<text:s/>of<text:s/>20.</text:span><text:span text:style-name="T319_9"><text:s/></text:span><text:span text:style-name="T319_10">The<text:s/>target<text:s/>was<text:s/>not<text:s/>fully<text:s/>achieved<text:s/>within<text:s/>the<text:s/>reporting<text:s/>period<text:s/>due<text:s/>to<text:s/>time<text:s/>constraints,<text:s/>which<text:s/>limited<text:s/>the<text:s/>number<text:s/>of<text:s/>officers<text:s/>that<text:s/>could<text:s/>be<text:s/>trained</text:span></text:p>
        </text:list-item>
      </text:list>
      <text:p text:style-name="P320"/>
      <text:p text:style-name="P321"><text:span text:style-name="T321_1">Lessons<text:s/>learned<text:s/>and<text:s/>recommendation<text:s/>for<text:s/>next<text:s/>year</text:span></text:p>
      <text:list text:style-name="LS3" xml:id="list29" text:continue-list="list0">
        <text:list-item>
          <text:p text:style-name="P322"><text:span text:style-name="T322_1">The<text:s/>key<text:s/>lesson<text:s/>is<text:s/>that<text:s/>digital<text:s/>reform<text:s/>works<text:s/>best<text:s/>when<text:s/>system<text:s/>upgrades<text:s/>are<text:s/>supported<text:s/>by<text:s/>institutional<text:s/>change,<text:s/>user<text:s/>training<text:s/>and<text:s/>reliable<text:s/>infrastructure.<text:s/>The<text:s/>reduction<text:s/>in<text:s/>C</text:span><text:span text:style-name="T322_2">ertificate<text:s/></text:span><text:span text:style-name="T322_3">o</text:span><text:span text:style-name="T322_4">f<text:s/></text:span><text:span text:style-name="T322_5">O</text:span><text:span text:style-name="T322_6">rigin</text:span><text:span text:style-name="T322_7"><text:s/>processing<text:s/>time<text:s/>shows<text:s/>how<text:s/>digital<text:s/>reforms<text:s/>can<text:s/>cut<text:s/>costs<text:s/>and<text:s/>improve<text:s/>predictability<text:s/>for<text:s/>exporters.<text:s/>However,<text:s/>downtime,<text:s/>weak<text:s/>interoperability<text:s/>and<text:s/>uneven<text:s/>user<text:s/>confidence<text:s/>could<text:s/>limit<text:s/>sustainability.<text:s/>Next<text:s/>year<text:s/>should<text:s/>focus<text:s/>on<text:s/>system<text:s/>reliability,<text:s/>utilisation<text:s/>and<text:s/>integration<text:s/>across<text:s/>agencies.</text:span></text:p>
        </text:list-item>
      </text:list>
      <text:h text:style-name="P323" text:outline-level="6"/>
      <text:list text:style-name="LS3" xml:id="list30" text:continue-list="list0">
        <text:list-item>
          <text:p text:style-name="P324"><text:span text:style-name="T324_1">Delays<text:s/>in<text:s/>establishing<text:s/>cross-border<text:s/>data<text:s/>exchange<text:s/>arrangements,<text:s/>particularly<text:s/>with<text:s/>South<text:s/>Africa,<text:s/>slowed<text:s/>implementation<text:s/>due<text:s/>to<text:s/>limited<text:s/>responsiveness<text:s/>from<text:s/>the<text:s/>South<text:s/>African<text:s/>Revenue<text:s/>Service.<text:s/>Addressing<text:s/>these<text:s/>bottlenecks<text:s/>required<text:s/>escalation<text:s/>through<text:s/>the<text:s/>Steering<text:s/>Committee<text:s/>and<text:s/>engagement<text:s/>with<text:s/>government<text:s/>counterparts<text:s/>in<text:s/>South<text:s/>Africa.<text:s/></text:span><text:span text:style-name="T324_2">TMA<text:s/>should<text:s/>prioritise<text:s/>finalising<text:s/>the<text:s/>legal<text:s/>and<text:s/>institutional<text:s/>requirements<text:s/>for<text:s/>cross-border<text:s/>data<text:s/>exchange,<text:s/>using<text:s/>interim<text:s/></text:span><text:span text:style-name="T324_3">MoUs</text:span><text:span text:style-name="T324_4"><text:s/>where<text:s/>needed<text:s/>to<text:s/>maintain<text:s/>momentum.<text:s/>It<text:s/>should<text:s/>also<text:s/>prioritise<text:s/>system<text:s/>reliability,<text:s/>interoperability<text:s/>testing,<text:s/>backup<text:s/>connectivity<text:s/>and<text:s/>user<text:s/>support<text:s/>so<text:s/>digital<text:s/>gains<text:s/>translate<text:s/>into<text:s/>consistent<text:s/>service<text:s/>improvements<text:s/>for<text:s/>traders.</text:span></text:p>
        </text:list-item>
      </text:list>
      <text:p text:style-name="P325"/>
      <text:list text:style-name="LS3" xml:id="list31" text:continue-list="list0">
        <text:list-item>
          <text:p text:style-name="P326"><text:span text:style-name="T326_1">Such<text:s/>slippages<text:s/>affected<text:s/></text:span><text:span text:style-name="T326_2">p</text:span><text:span text:style-name="T326_3">lanning</text:span><text:span text:style-name="T326_4">,<text:s/></text:span><text:span text:style-name="T326_5">timely<text:s/>delivery<text:s/>of<text:s/>key<text:s/>activities</text:span><text:span text:style-name="T326_6"><text:s/>and<text:s/></text:span><text:span text:style-name="T326_7">future<text:s/>year<text:s/>spending<text:s/>decisions<text:s/>underlin</text:span><text:span text:style-name="T326_8">ing<text:s/></text:span><text:span text:style-name="T326_9">the<text:s/>need<text:s/>for<text:s/>more<text:s/>realistic<text:s/>planning,<text:s/>stronger<text:s/>milestone<text:s/>tracking<text:s/>and<text:s/>earlier<text:s/>escalation<text:s/>of<text:s/>delivery<text:s/>bottlenecks.</text:span></text:p>
        </text:list-item>
      </text:list>
      <text:p text:style-name="P327"/>
      <table:table table:style-name="Table10"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row table:style-name="Row65">
          <table:table-cell table:style-name="Cell163">
            <text:p text:style-name="P328"><text:span text:style-name="T328_1">Output<text:s/>Title<text:s/></text:span></text:p>
          </table:table-cell>
          <table:table-cell table:style-name="Cell164" table:number-columns-spanned="4">
            <text:p text:style-name="P329"><text:span text:style-name="T329_1">Corridor<text:s/>and<text:s/>border<text:s/>performance<text:s/>enhanced.</text:span></text:p>
          </table:table-cell>
          <table:covered-table-cell/>
          <table:covered-table-cell/>
          <table:covered-table-cell/>
        </table:table-row>
        <table:table-row table:style-name="Row66">
          <table:table-cell table:style-name="Cell165" table:number-columns-spanned="2">
            <text:p text:style-name="P330"><text:span text:style-name="T330_1">Output<text:s/>number:<text:s/></text:span></text:p>
          </table:table-cell>
          <table:covered-table-cell/>
          <table:table-cell table:style-name="Cell166">
            <text:p text:style-name="P331"><text:span text:style-name="T331_1">3</text:span></text:p>
          </table:table-cell>
          <table:table-cell table:style-name="Cell167">
            <text:p text:style-name="P332"><text:span text:style-name="T332_1">Output<text:s/>Score:<text:s/></text:span></text:p>
          </table:table-cell>
          <table:table-cell table:style-name="Cell168">
            <text:p text:style-name="P333"><text:span text:style-name="T333_1">A</text:span><text:span text:style-name="T333_2"><text:s/></text:span><text:span text:style-name="T333_3">(</text:span><text:span text:style-name="T333_4">Achieved</text:span><text:span text:style-name="T333_5"><text:s/>target</text:span><text:span text:style-name="T333_6">)</text:span></text:p>
          </table:table-cell>
        </table:table-row>
        <table:table-row table:style-name="Row67">
          <table:table-cell table:style-name="Cell169" table:number-columns-spanned="2">
            <text:p text:style-name="P334"><text:span text:style-name="T334_1">Impact<text:s/>weighting<text:s/>(%):<text:s text:c="2"/></text:span></text:p>
          </table:table-cell>
          <table:covered-table-cell/>
          <table:table-cell table:style-name="Cell170">
            <text:p text:style-name="P335"><text:span text:style-name="T335_1">10%</text:span></text:p>
          </table:table-cell>
          <table:table-cell table:style-name="Cell171">
            <text:p text:style-name="P336"><text:span text:style-name="T336_1">Weighting<text:s/>revised<text:s/>since<text:s/>last<text:s/>AR?<text:s/></text:span></text:p>
          </table:table-cell>
          <table:table-cell table:style-name="Cell172">
            <text:p text:style-name="P337"><text:span text:style-name="T337_1">NA</text:span></text:p>
          </table:table-cell>
        </table:table-row>
      </table:table>
      <text:p text:style-name="P338"/>
      <table:table table:style-name="Table11">
        <table:table-column table:style-name="Column40"/>
        <table:table-column table:style-name="Column41"/>
        <table:table-column table:style-name="Column42"/>
        <table:table-row table:style-name="Row68">
          <table:table-cell table:style-name="Cell173">
            <text:p text:style-name="P339"><text:span text:style-name="T339_1">Indicator(s)</text:span></text:p>
          </table:table-cell>
          <table:table-cell table:style-name="Cell174">
            <text:p text:style-name="P340"><text:span text:style-name="T340_1">Milestone(s)<text:s/>for<text:s/>this<text:s/>review</text:span></text:p>
          </table:table-cell>
          <table:table-cell table:style-name="Cell175">
            <text:p text:style-name="P341"><text:span text:style-name="T341_1">Progress<text:s/></text:span></text:p>
          </table:table-cell>
        </table:table-row>
        <table:table-row table:style-name="Row69">
          <table:table-cell table:style-name="Cell176">
            <text:p text:style-name="P342"><text:span text:style-name="T342_1">3.1<text:s/></text:span><text:span text:style-name="T342_2">Number<text:s/>of<text:s/>NTBs<text:s/>identified<text:s/>and<text:s/>resolved</text:span></text:p>
          </table:table-cell>
          <table:table-cell table:style-name="Cell177">
            <text:p text:style-name="P343"><text:span text:style-name="T343_1">1.<text:s/></text:span><text:span text:style-name="T343_2">Five<text:s/>exporters<text:s/>accredited<text:s/>under<text:s/>AEO;<text:s/>three<text:s/>NTB<text:s/>committee<text:s/>meetings<text:s/>held;<text:s/>at<text:s/>least<text:s/>50%<text:s/>of<text:s/>priority<text:s/>NTBs<text:s/>addressed.</text:span></text:p>
            <text:p text:style-name="P344"/>
            <text:p text:style-name="P345"><text:span text:style-name="T345_1">2.<text:s/>At<text:s/>least<text:s/>3<text:s/>National<text:s/></text:span><text:span text:style-name="T345_2">Non-Tariff</text:span><text:span text:style-name="T345_3"><text:s/></text:span><text:span text:style-name="T345_4">B</text:span><text:span text:style-name="T345_5">arrier<text:s/>(NTB)</text:span><text:span text:style-name="T345_6"><text:s/>Monitoring<text:s/>Committee<text:s/>meetings<text:s/>held,<text:s/>leading<text:s/>to<text:s/>coordinated<text:s/>identification<text:s/>&amp;<text:s/>escalation<text:s/>of<text:s/>priority<text:s/>NTBs<text:s/>for<text:s/>timely<text:s/>resolution,<text:s/>thereby<text:s/>strengthening<text:s/>institutional<text:s/>response<text:s/>to<text:s/>trade<text:s/>barriers.<text:s/></text:span></text:p>
            <text:p text:style-name="P346"/>
            <text:p text:style-name="P347"><text:span text:style-name="T347_1">3.<text:s/>At<text:s/>least<text:s/>an<text:s/>additional<text:s/>50%<text:s/>of<text:s/>priority<text:s/>NTBs<text:s/>identified<text:s/>through<text:s/>NTB<text:s/>study<text:s/>by<text:s/>Ministry<text:s/></text:span><text:span text:style-name="T347_2">of<text:s/>Trade</text:span><text:span text:style-name="T347_3"><text:s/>addressed.</text:span></text:p>
          </table:table-cell>
          <table:table-cell table:style-name="Cell178">
            <text:p text:style-name="P348"><text:span text:style-name="T348_1">1.<text:s/></text:span><text:span text:style-name="T348_2">Five<text:s/>firms<text:s/>accredited<text:s/>under<text:s/>AEO<text:s/>pending<text:s/>final<text:s/></text:span><text:span text:style-name="T348_3">MoUs</text:span><text:span text:style-name="T348_4">;<text:s/>three<text:s/>NMC<text:s/>meetings<text:s/>reviewed<text:s/>16<text:s/>priority<text:s/>NTBs;<text:s/>eight<text:s/>were<text:s/>resolved<text:s/>or<text:s/>substantially<text:s/>addressed.</text:span></text:p>
            <text:p text:style-name="P349"/>
            <text:p text:style-name="P350"><text:span text:style-name="T350_1">2.<text:s/>Three<text:s/>National<text:s/>Monitoring<text:s/>Committee<text:s/>meetings<text:s/>were<text:s/>successfully<text:s/>held,<text:s/>where<text:s/>16<text:s/>priority<text:s/>NTBs<text:s/>affecting<text:s/>trade<text:s/>were<text:s/>reviewed<text:s/>on<text:s/>15</text:span><text:span text:style-name="T350_2">th</text:span><text:span text:style-name="T350_3"><text:s/>July<text:s/>2025,<text:s/>16<text:s/>Feb<text:s/>2026<text:s/>and<text:s/>5-6<text:s/>March<text:s/>2026.</text:span></text:p>
            <text:p text:style-name="P351"/>
            <text:p text:style-name="P352"><text:span text:style-name="T352_1">3.16<text:s/></text:span><text:span text:style-name="T352_2">P</text:span><text:span text:style-name="T352_3">riority<text:s/>NTBs<text:s/>affecting<text:s/>trade<text:s/>were<text:s/>reviewed.<text:s/>Out<text:s/>of<text:s/>these,<text:s/>8<text:s/>barriers<text:s/>were<text:s/>resolved<text:s/>or<text:s/>substantially<text:s/>addressed</text:span></text:p>
          </table:table-cell>
        </table:table-row>
        <table:table-row table:style-name="Row70">
          <table:table-cell table:style-name="Cell179">
            <text:p text:style-name="P353"><text:span text:style-name="T353_1">3.2<text:s/>Number<text:s/>of<text:s/>border<text:s/>performance<text:s/>enhancements<text:s/>introduced<text:s/>and<text:s/>operational</text:span></text:p>
          </table:table-cell>
          <table:table-cell table:style-name="Cell180">
            <text:p text:style-name="P354"><text:span text:style-name="T354_1">Transport<text:s/>observatory<text:s/>tested,<text:s/>users<text:s/>trained,<text:s/>pilot<text:s/>and<text:s/></text:span><text:span text:style-name="T354_2">go-live</text:span><text:span text:style-name="T354_3"><text:s/>advanced.</text:span></text:p>
            <text:p text:style-name="P355"/>
          </table:table-cell>
          <table:table-cell table:style-name="Cell181">
            <text:p text:style-name="P356"><text:span text:style-name="T356_1">Around<text:s/>80%<text:s/>complete,<text:s/>with<text:s/>seven<text:s/>of<text:s/>nine<text:s/>implementation<text:s/>steps<text:s/>achieved<text:s/>and<text:s/>system<text:s/>rollout<text:s/>near<text:s/>completion.</text:span></text:p>
            <text:p text:style-name="P357"/>
          </table:table-cell>
        </table:table-row>
      </table:table>
      <text:p text:style-name="P358"/>
      <text:p text:style-name="P359"/>
      <text:p text:style-name="P360"/>
      <text:p text:style-name="P361"><text:span text:style-name="T361_1">Briefly<text:s/>describe<text:s/>the<text:s/>output’s<text:s/>activities<text:s/>and<text:s/>provide<text:s/>supporting<text:s/>narrative<text:s/>for<text:s/>the<text:s/>score.<text:s/></text:span><text:span text:style-name="T361_2"><text:s/></text:span></text:p>
      <text:list text:style-name="LS3" xml:id="list32" text:continue-list="list0">
        <text:list-item>
          <text:p text:style-name="P362"><text:span text:style-name="T362_1">Good<text:s/>progress<text:s/>was<text:s/>made.<text:s/>The<text:s/>AEO<text:s/>scheme<text:s/>is<text:s/>operational<text:s/>with<text:s/>five<text:s/>exporters<text:s/>accredited,<text:s/>three<text:s/>National<text:s/>Monitoring<text:s/>Committee<text:s/>meetings<text:s/>were<text:s/>held,<text:s/></text:span><text:span text:style-name="T362_2">8</text:span><text:span text:style-name="T362_3"><text:s/>of<text:s/>16<text:s/>priority<text:s/>NTBs<text:s/>were<text:s/>resolved<text:s/>or<text:s/>substantially<text:s/>addressed,<text:s/>and<text:s/>the<text:s/>Malawi<text:s/>Transport<text:s/>Corridor<text:s/>Observatory<text:s/>is<text:s/>around<text:s/>80%<text:s/>complete.<text:s/>The<text:s/>TMA<text:s/>evaluation<text:s/>also<text:s/>confirms<text:s/>a<text:s/>wider<text:s/>improvement<text:s/>in<text:s/>NTB<text:s/>resolution<text:s/>performance,<text:s/>from<text:s/>48%<text:s/>at<text:s/>baseline<text:s/>to<text:s/>82%<text:s/>at<text:s/>evaluation,<text:s/>showing<text:s/>stronger<text:s/>institutional<text:s/>responsiveness<text:s/>and<text:s/>more<text:s/>effective<text:s/>public-private<text:s/>coordination.</text:span></text:p>
        </text:list-item>
      </text:list>
      <text:p text:style-name="P363"/>
      <text:list text:style-name="LS3" xml:id="list33" text:continue-list="list0">
        <text:list-item>
          <text:p text:style-name="P364"><text:span text:style-name="T364_1">The<text:s/>significance<text:s/>of<text:s/>this<text:s/>output<text:s/>goes<text:s/>beyond<text:s/>the<text:s/>number<text:s/>of<text:s/>NTBs<text:s/>addressed.<text:s/>It<text:s/>demonstrates<text:s/>that<text:s/>public</text:span><text:span text:style-name="T364_2"><text:s/></text:span><text:span text:style-name="T364_3">private<text:s/>dialogue<text:s/>and<text:s/>technical<text:s/>follow-up<text:s/>can<text:s/>lead<text:s/>to<text:s/>practical<text:s/>improvements<text:s/>in<text:s/>trade<text:s/>administration.<text:s/>Improvements<text:s/>in<text:s/>NTB<text:s/>resolution,<text:s/>AEO<text:s/>accreditation<text:s/>and<text:s/>corridor<text:s/>observatory<text:s/>systems<text:s/>strengthen<text:s/>transparency<text:s/>and<text:s/>predictability<text:s/>for<text:s/>traders.<text:s/>Over<text:s/>time,<text:s/>these<text:s/>reforms<text:s/>can<text:s/>support<text:s/>lower<text:s/>transaction<text:s/>costs,<text:s/>better<text:s/>compliance<text:s/>and<text:s/>more<text:s/>efficient<text:s/>movement<text:s/>of<text:s/>goods<text:s/>along<text:s/>Malawi’s<text:s/>main<text:s/>trade<text:s/>corridors.</text:span></text:p>
        </text:list-item>
      </text:list>
      <text:p text:style-name="P365"/>
      <table:table table:style-name="Table12">
        <table:table-column table:style-name="Column43"/>
        <table:table-column table:style-name="Column44"/>
        <table:table-column table:style-name="Column45"/>
        <table:table-column table:style-name="Column46"/>
        <table:table-column table:style-name="Column47"/>
        <table:table-row table:style-name="Row71">
          <table:table-cell table:style-name="Cell182">
            <text:p text:style-name="P366"><text:span text:style-name="T366_1">Output<text:s/>Title<text:s/></text:span></text:p>
          </table:table-cell>
          <table:table-cell table:style-name="Cell183" table:number-columns-spanned="4">
            <text:p text:style-name="P367"><text:span text:style-name="T367_1">Public-private-development<text:s/>partner<text:s/>engagements<text:s/>enhanced</text:span></text:p>
          </table:table-cell>
          <table:covered-table-cell/>
          <table:covered-table-cell/>
          <table:covered-table-cell/>
        </table:table-row>
        <table:table-row table:style-name="Row72">
          <table:table-cell table:style-name="Cell184" table:number-columns-spanned="2">
            <text:p text:style-name="P368"><text:span text:style-name="T368_1">Output<text:s/>number:<text:s/></text:span></text:p>
          </table:table-cell>
          <table:covered-table-cell/>
          <table:table-cell table:style-name="Cell185">
            <text:p text:style-name="P369"><text:span text:style-name="T369_1">4</text:span></text:p>
          </table:table-cell>
          <table:table-cell table:style-name="Cell186">
            <text:p text:style-name="P370"><text:span text:style-name="T370_1">Output<text:s/>Score:<text:s/></text:span></text:p>
          </table:table-cell>
          <table:table-cell table:style-name="Cell187">
            <text:p text:style-name="P371"><text:span text:style-name="T371_1">A+</text:span><text:span text:style-name="T371_2"><text:s/></text:span><text:span text:style-name="T371_3">(</text:span><text:span text:style-name="T371_4">Exceeded<text:s/>target)</text:span></text:p>
          </table:table-cell>
        </table:table-row>
        <table:table-row table:style-name="Row73">
          <table:table-cell table:style-name="Cell188" table:number-columns-spanned="2">
            <text:p text:style-name="P372"><text:span text:style-name="T372_1">Impact<text:s/>weighting<text:s/>(%):<text:s text:c="2"/></text:span></text:p>
          </table:table-cell>
          <table:covered-table-cell/>
          <table:table-cell table:style-name="Cell189">
            <text:p text:style-name="P373"><text:span text:style-name="T373_1">10%</text:span></text:p>
          </table:table-cell>
          <table:table-cell table:style-name="Cell190">
            <text:p text:style-name="P374"><text:span text:style-name="T374_1">Weighting<text:s/>revised<text:s/>since<text:s/>last<text:s/>AR?<text:s/></text:span></text:p>
          </table:table-cell>
          <table:table-cell table:style-name="Cell191">
            <text:p text:style-name="P375"><text:span text:style-name="T375_1">NA</text:span></text:p>
          </table:table-cell>
        </table:table-row>
      </table:table>
      <text:p text:style-name="P376"/>
      <table:table table:style-name="Table13">
        <table:table-column table:style-name="Column48"/>
        <table:table-column table:style-name="Column49"/>
        <table:table-column table:style-name="Column50"/>
        <table:table-row table:style-name="Row74">
          <table:table-cell table:style-name="Cell192">
            <text:p text:style-name="P377"><text:span text:style-name="T377_1">Indicator(s)</text:span></text:p>
          </table:table-cell>
          <table:table-cell table:style-name="Cell193">
            <text:p text:style-name="P378"><text:span text:style-name="T378_1">Milestone(s)<text:s/>for<text:s/>this<text:s/>review</text:span></text:p>
          </table:table-cell>
          <table:table-cell table:style-name="Cell194">
            <text:p text:style-name="P379"><text:span text:style-name="T379_1">Progress<text:s/></text:span></text:p>
          </table:table-cell>
        </table:table-row>
        <table:table-row table:style-name="Row75">
          <table:table-cell table:style-name="Cell195">
            <text:p text:style-name="P380"><text:span text:style-name="T380_1">4.1<text:s/>Number<text:s/>of<text:s/>dialogue<text:s/>processes<text:s/>commenced<text:s/>involving<text:s/>combinations<text:s/>of<text:s/>public,<text:s/>private<text:s/>&amp;/or<text:s/>development<text:s/>partners</text:span></text:p>
          </table:table-cell>
          <table:table-cell table:style-name="Cell196">
            <text:p text:style-name="P381"><text:span text:style-name="T381_1">12</text:span><text:span text:style-name="T381_2"><text:s/>(cumulative)</text:span></text:p>
          </table:table-cell>
          <table:table-cell table:style-name="Cell197">
            <text:p text:style-name="P382"><text:span text:style-name="T382_1">21<text:s/>(</text:span><text:span text:style-name="T382_2">cumulative</text:span><text:span text:style-name="T382_3">)</text:span></text:p>
            <text:p text:style-name="P383"/>
            <text:p text:style-name="P384"/>
          </table:table-cell>
        </table:table-row>
      </table:table>
      <text:p text:style-name="P385"/>
      <text:p text:style-name="P386"/>
      <text:p text:style-name="P387"><text:span text:style-name="T387_1">Briefly<text:s/>describe<text:s/>the<text:s/>output’s<text:s/>activities<text:s/>and<text:s/>provide<text:s/>supporting<text:s/>narrative<text:s/>for<text:s/>the<text:s/>score.<text:s/></text:span></text:p>
      <text:list text:style-name="LS3" xml:id="list34" text:continue-list="list0">
        <text:list-item>
          <text:p text:style-name="P388"><text:span text:style-name="T388_1">MVC<text:s/>delivered<text:s/>12<text:s/>new<text:s/>dialogue<text:s/>processes,<text:s/>bringing<text:s/>the<text:s/>cumulative<text:s/>total<text:s/>to<text:s/>21<text:s/>against<text:s/>a<text:s/>target<text:s/>of<text:s/>12.<text:s/>These<text:s/>covered<text:s/>mango<text:s/>inclusion<text:s/>in<text:s/>Mega<text:s/>Farms,<text:s/>macadamia<text:s/>standards<text:s/>and<text:s/>tax<text:s/>issues,<text:s/>SPS<text:s/>coordination,<text:s/>skills<text:s/>development,<text:s/>market<text:s/>access,<text:s/>M</text:span><text:span text:style-name="T388_2">alawi<text:s/></text:span><text:span text:style-name="T388_3">B</text:span><text:span text:style-name="T388_4">ureau<text:s/>of<text:s/></text:span><text:span text:style-name="T388_5">S</text:span><text:span text:style-name="T388_6">tandards</text:span><text:span text:style-name="T388_7"><text:s/>(MBS)</text:span><text:span text:style-name="T388_8"><text:s/>accreditation,<text:s/>mango<text:s/>farmer<text:s/>dialogue,<text:s/>sovereign<text:s/>wealth<text:s/>fund<text:s/>discussions<text:s/>and<text:s/>mining<text:s/>sector<text:s/>coordination.</text:span></text:p>
        </text:list-item>
      </text:list>
      <text:p text:style-name="P389"/>
      <text:list text:style-name="LS3" xml:id="list35" text:continue-list="list0">
        <text:list-item>
          <text:p text:style-name="P390"><text:span text:style-name="T390_1">This<text:s/>output<text:s/>is<text:s/>important<text:s/>because<text:s/>convening<text:s/>is<text:s/>one<text:s/>of<text:s/>MTIP’s<text:s/>strongest<text:s/>instruments<text:s/>of<text:s/>influence.<text:s/>In<text:s/>a<text:s/>constrained<text:s/>fiscal<text:s/>environment,<text:s/>the<text:s/>programme’s<text:s/>ability<text:s/>to<text:s/>bring<text:s/>government,<text:s/>private<text:s/>sector<text:s/>and<text:s/>development<text:s/>partners<text:s/>together<text:s/>around<text:s/>practical<text:s/>problems<text:s/>has<text:s/>helped<text:s/>maintain<text:s/>momentum<text:s/>on<text:s/>reforms<text:s/>that<text:s/>would<text:s/>otherwise<text:s/>move<text:s/>slowly.<text:s/>The<text:s/>most<text:s/>effective<text:s/>dialogue<text:s/>processes<text:s/>have<text:s/>been<text:s/>those<text:s/>linked<text:s/>to<text:s/>specific<text:s/>decisions,<text:s/>such<text:s/>as<text:s/>standards,<text:s/>market<text:s/>access,<text:s/>mining<text:s/>coordination,<text:s/>SPS<text:s/>accreditation<text:s/>and<text:s/>sector<text:s/>investment<text:s/>priorities.</text:span></text:p>
        </text:list-item>
      </text:list>
      <text:p text:style-name="P391"/>
      <text:p text:style-name="P392"><text:span text:style-name="T392_1">Lessons<text:s/>learned<text:s/>and<text:s/>recommendation<text:s/>for<text:s/>next<text:s/>year</text:span></text:p>
      <text:list text:style-name="LS3" xml:id="list36" text:continue-list="list0">
        <text:list-item>
          <text:p text:style-name="P393"><text:span text:style-name="T393_1">MVC<text:s/>and<text:s/>TMA<text:s/>should<text:s/>track<text:s/>actions<text:s/>from<text:s/>dialogue<text:s/>platforms<text:s/>more<text:s/>systematically<text:s/>so<text:s/>convening<text:s/>can<text:s/>be<text:s/>linked<text:s/>to<text:s/>reforms,<text:s/>behaviour<text:s/>change<text:s/>and<text:s/>private<text:s/>sector<text:s/>uptake.<text:s/>This<text:s/>should<text:s/>be<text:s/>complemented<text:s/>by<text:s/>political<text:s/>economy<text:s/>analysis<text:s/>to<text:s/>identify<text:s/>the<text:s/>incentives,<text:s/>interests<text:s/>and<text:s/>constraints<text:s/>that<text:s/>influence<text:s/>implementation,<text:s/>enabling<text:s/>advocacy,<text:s/>technical<text:s/>support<text:s/>and<text:s/>stakeholder<text:s/>engagement<text:s/>to<text:s/>be<text:s/>targeted<text:s/>where<text:s/>progress<text:s/>stalls.<text:s/>Tracking<text:s/>should<text:s/>include<text:s/>action<text:s/>logs,<text:s/>responsible<text:s/>owners,<text:s/>timelines<text:s/>and<text:s/>periodic<text:s/>review<text:s/>of<text:s/>whether<text:s/>dialogue<text:s/>has<text:s/>translated<text:s/>into<text:s/>rule<text:s/>changes,<text:s/>market<text:s/>access,<text:s/>investment<text:s/>decisions<text:s/>or<text:s/>improved<text:s/>service<text:s/>delivery.</text:span></text:p>
        </text:list-item>
      </text:list>
      <text:p text:style-name="P394"/>
      <text:p text:style-name="P395"/>
      <text:p text:style-name="P396"/>
      <text:p text:style-name="P397"/>
      <table:table table:style-name="Table14">
        <table:table-column table:style-name="Column51"/>
        <table:table-column table:style-name="Column52"/>
        <table:table-column table:style-name="Column53"/>
        <table:table-column table:style-name="Column54"/>
        <table:table-column table:style-name="Column55"/>
        <table:table-row table:style-name="Row76">
          <table:table-cell table:style-name="Cell198">
            <text:p text:style-name="P398"><text:span text:style-name="T398_1">Output<text:s/>Title<text:s/></text:span></text:p>
          </table:table-cell>
          <table:table-cell table:style-name="Cell199" table:number-columns-spanned="4">
            <text:p text:style-name="P399"><text:span text:style-name="T399_1">Firms<text:s/>in<text:s/>the<text:s/>selected<text:s/>high<text:s/>value<text:s/>export<text:s/>value<text:s/>chains<text:s/>implement<text:s/>productivity,<text:s/>and/or<text:s/>quality<text:s/>enhancing<text:s/>initiatives<text:s/>and/or<text:s/>increase<text:s/>land<text:s/>area<text:s/>and/or<text:s/>respond<text:s/>to<text:s/>climate<text:s/>related<text:s/>risk<text:s/>and<text:s/>opportunity<text:s/>and/or<text:s/>market<text:s/>access<text:s/>initiatives</text:span></text:p>
          </table:table-cell>
          <table:covered-table-cell/>
          <table:covered-table-cell/>
          <table:covered-table-cell/>
        </table:table-row>
        <table:table-row table:style-name="Row77">
          <table:table-cell table:style-name="Cell200" table:number-columns-spanned="2">
            <text:p text:style-name="P400"><text:span text:style-name="T400_1">Output<text:s/>number:<text:s/></text:span></text:p>
          </table:table-cell>
          <table:covered-table-cell/>
          <table:table-cell table:style-name="Cell201">
            <text:p text:style-name="P401"><text:span text:style-name="T401_1">5</text:span></text:p>
          </table:table-cell>
          <table:table-cell table:style-name="Cell202">
            <text:p text:style-name="P402"><text:span text:style-name="T402_1">Output<text:s/>Score:<text:s/></text:span></text:p>
          </table:table-cell>
          <table:table-cell table:style-name="Cell203">
            <text:p text:style-name="P403"><text:span text:style-name="T403_1">A+</text:span><text:span text:style-name="T403_2"><text:s/></text:span><text:span text:style-name="T403_3">(Exceeded<text:s/>targets)</text:span></text:p>
          </table:table-cell>
        </table:table-row>
        <table:table-row table:style-name="Row78">
          <table:table-cell table:style-name="Cell204" table:number-columns-spanned="2">
            <text:p text:style-name="P404"><text:span text:style-name="T404_1">Impact<text:s/>weighting<text:s/>(%):<text:s text:c="2"/></text:span></text:p>
          </table:table-cell>
          <table:covered-table-cell/>
          <table:table-cell table:style-name="Cell205">
            <text:p text:style-name="P405"><text:span text:style-name="T405_1">25%</text:span></text:p>
          </table:table-cell>
          <table:table-cell table:style-name="Cell206">
            <text:p text:style-name="P406"><text:span text:style-name="T406_1">Weighting<text:s/>revised<text:s/>since<text:s/>last<text:s/>AR?<text:s/></text:span></text:p>
          </table:table-cell>
          <table:table-cell table:style-name="Cell207">
            <text:p text:style-name="P407"><text:span text:style-name="T407_1">NA</text:span></text:p>
          </table:table-cell>
        </table:table-row>
      </table:table>
      <text:p text:style-name="P408"/>
      <text:p text:style-name="P409"/>
      <table:table table:style-name="Table15">
        <table:table-column table:style-name="Column56"/>
        <table:table-column table:style-name="Column57"/>
        <table:table-column table:style-name="Column58"/>
        <table:table-row table:style-name="Row79">
          <table:table-cell table:style-name="Cell208">
            <text:p text:style-name="P410"><text:span text:style-name="T410_1">Indicator(s)</text:span></text:p>
          </table:table-cell>
          <table:table-cell table:style-name="Cell209">
            <text:p text:style-name="P411"><text:span text:style-name="T411_1">Milestone(s)<text:s/>for<text:s/>this<text:s/>review</text:span></text:p>
          </table:table-cell>
          <table:table-cell table:style-name="Cell210">
            <text:p text:style-name="P412"><text:span text:style-name="T412_1">Progress<text:s/></text:span></text:p>
          </table:table-cell>
        </table:table-row>
        <table:table-row table:style-name="Row80">
          <table:table-cell table:style-name="Cell211">
            <text:p text:style-name="P413"><text:span text:style-name="T413_1">5.1</text:span><text:span text:style-name="T413_2"><text:s/></text:span><text:span text:style-name="T413_3">Number<text:s/>of<text:s/>initiatives<text:s/>designed<text:s/>and<text:s/>implemented<text:s/>to<text:s/>a)<text:s/>improve<text:s/>access<text:s/>to<text:s/>productivity<text:s/>and/or<text:s/>quality<text:s/>enhancing<text:s/>techniques<text:s/>and<text:s/>technologies<text:s/>and/or<text:s/>b)<text:s/>increase<text:s/>land<text:s/>area<text:s/>and/or<text:s/>c)<text:s/>respond<text:s/>to<text:s/>climate<text:s/>related<text:s/>risk<text:s/>and<text:s/>opportunity<text:s/>and/or<text:s/>d)<text:s/>market<text:s/>access<text:s/>initiatives<text:s text:c="2"/></text:span></text:p>
          </table:table-cell>
          <table:table-cell table:style-name="Cell212">
            <text:p text:style-name="P414"><text:span text:style-name="T414_1">16</text:span></text:p>
          </table:table-cell>
          <table:table-cell table:style-name="Cell213">
            <text:p text:style-name="P415"><text:span text:style-name="T415_1">17</text:span></text:p>
          </table:table-cell>
        </table:table-row>
        <table:table-row table:style-name="Row81">
          <table:table-cell table:style-name="Cell214">
            <text:p text:style-name="P416"><text:span text:style-name="T416_1">5.2</text:span><text:span text:style-name="T416_2"><text:s/></text:span><text:span text:style-name="T416_3">Number<text:s/>of<text:s/>firms,<text:s/>commercial<text:s/>farms<text:s/>and<text:s/>smallholders<text:s/>that<text:s/>implemented<text:s/>a)<text:s/>productivity<text:s/>and/or<text:s/>quality<text:s/>enhancing<text:s/>initiatives<text:s/>and/or<text:s/>b)<text:s/>increase<text:s/>land<text:s/>area<text:s/>and/or<text:s/>c)<text:s/>respond<text:s/>to<text:s/>climate<text:s/>related<text:s/>risk<text:s/>and<text:s/>opportunity<text:s/>and/or<text:s/>d)<text:s/>market<text:s/>access<text:s/>initiatives<text:s/>in<text:s/>selected<text:s/>high<text:s/>value<text:s/>export<text:s/>VCs<text:s/></text:span><text:span text:style-name="T416_4">as<text:s/>a<text:s/>result<text:s/>of</text:span><text:span text:style-name="T416_5"><text:s/>MVC<text:s/>initiatives</text:span></text:p>
          </table:table-cell>
          <table:table-cell table:style-name="Cell215">
            <text:p text:style-name="P417"><text:span text:style-name="T417_1">460</text:span></text:p>
          </table:table-cell>
          <table:table-cell table:style-name="Cell216">
            <text:p text:style-name="P418"><text:span text:style-name="T418_1">Y3:<text:s/>Total:<text:s/>cumulative<text:s/>779<text:s/>(385F,<text:s/>394M)</text:span><text:span text:style-name="T418_2">,<text:s/>This<text:s/>includes:</text:span></text:p>
            <text:p text:style-name="P419"><text:span text:style-name="T419_1">Estates/<text:s/>Large<text:s/>firm:<text:s/>9</text:span></text:p>
            <text:p text:style-name="P420"><text:span text:style-name="T420_1">Mid-size<text:s/>firm<text:s/>(MSFs):<text:s/>116</text:span></text:p>
            <text:p text:style-name="P421"><text:span text:style-name="T421_1">Productivity<text:s/>&amp;<text:s/>Quality<text:s/>Improvement<text:s/>(P&amp;QI)<text:s/>initiative-64<text:s/>(mac-26,<text:s/>mangoes-38)</text:span></text:p>
            <text:p text:style-name="P422"><text:span text:style-name="T422_1">Mega<text:s/>farm<text:s/>outreach<text:s/>with<text:s/>additional<text:s/>planting:<text:s/>52<text:s/>(mac-16,<text:s/>mangoes-36)</text:span></text:p>
            <text:p text:style-name="P423"><text:span text:style-name="T423_1">Mangoes<text:s/>Improve<text:s/>supply<text:s/>initiative-47</text:span></text:p>
            <text:p text:style-name="P424"><text:span text:style-name="T424_1">MVC<text:s/>investment<text:s/>outreach-37</text:span></text:p>
            <text:p text:style-name="P425"><text:span text:style-name="T425_1">Overlap-84<text:s/>(64+52+47+37=200<text:s/>–<text:s/>84<text:s/>=<text:s/>116)</text:span></text:p>
            <text:p text:style-name="P426"><text:span text:style-name="T426_1">SHFs:<text:s/>654</text:span></text:p>
          </table:table-cell>
        </table:table-row>
        <table:table-row table:style-name="Row82">
          <table:table-cell table:style-name="Cell217">
            <text:p text:style-name="P427"><text:span text:style-name="T427_1">5.3<text:s/>Number<text:s/>of<text:s/>ICF<text:s/>KPIs<text:s/>reported<text:s/>on<text:s/>by<text:s/>MVC</text:span></text:p>
          </table:table-cell>
          <table:table-cell table:style-name="Cell218">
            <text:p text:style-name="P428"><text:span text:style-name="T428_1">3</text:span></text:p>
          </table:table-cell>
          <table:table-cell table:style-name="Cell219">
            <text:p text:style-name="P429"><text:span text:style-name="T429_1">3</text:span></text:p>
            <text:p text:style-name="P430"/>
          </table:table-cell>
        </table:table-row>
      </table:table>
      <text:p text:style-name="P431"/>
      <text:p text:style-name="P432"><text:span text:style-name="T432_1">Briefly<text:s/>describe<text:s/>the<text:s/>output’s<text:s/>activities<text:s/>and<text:s/>provide<text:s/>supporting<text:s/>narrative<text:s/>for<text:s/>the<text:s/>score.<text:s/></text:span></text:p>
      <text:list text:style-name="LS3" xml:id="list37" text:continue-list="list0">
        <text:list-item>
          <text:p text:style-name="P433"><text:span text:style-name="T433_1">MVC<text:s/>delivered<text:s/>a<text:s/>strong<text:s/>performance<text:s/>under<text:s/>this<text:s/>output,<text:s/>with<text:s/>17<text:s/>productivity,<text:s/>quality,<text:s/>climate<text:s/>and<text:s/>market<text:s/>access<text:s/>initiatives<text:s/>implemented,<text:s/>exceeding<text:s/>the<text:s/>annual<text:s/>target<text:s/>of<text:s/>16.<text:s/>MVC<text:s/>engaged<text:s/>1,074<text:s/>businesses/firms/farms<text:s/>through<text:s/>multiple<text:s/>initiatives<text:s/>including<text:s/>nine<text:s/>large<text:s/>firms/estates,<text:s/>287<text:s/>mid-sized<text:s/>farms<text:s/>and<text:s/>778<text:s/>smallholder<text:s/>farms.<text:s/>Among<text:s/>these,<text:s/>779<text:s/>businesses<text:s/>implemented<text:s/>one<text:s/>or<text:s/>more<text:s/>productivity<text:s/>and/or<text:s/>quality<text:s/>enhancing<text:s/>initiatives<text:s/>and<text:s/>market<text:s/>access<text:s/>initiatives<text:s/>in<text:s/>macadamia<text:s/>and<text:s/>mango,<text:s/>exceeding<text:s/>the<text:s/>Y3<text:s/>target<text:s/>of<text:s/>460<text:s/>by<text:s/>169%.<text:s/>The<text:s/>MVC<text:s/>mid-term<text:s/>review<text:s/>confirms<text:s/>that<text:s/>this<text:s/>approach<text:s/>is<text:s/>generating<text:s/>credible<text:s/>commercial<text:s/>momentum,<text:s/>with<text:s/>productivity<text:s/>and<text:s/>quality<text:s/>improvements<text:s/>increasingly<text:s/>linked<text:s/>to<text:s/>export<text:s/>readiness,<text:s/>market<text:s/>access<text:s/>and<text:s/>investment<text:s/>outcomes.</text:span></text:p>
        </text:list-item>
      </text:list>
      <text:p text:style-name="P434"/>
      <text:list text:style-name="LS3" xml:id="list38" text:continue-list="list0">
        <text:list-item>
          <text:p text:style-name="P435"><text:span text:style-name="T435_1">The<text:s/>value<text:s/>chains<text:s/>component<text:s/>is<text:s/>the<text:s/>clearest<text:s/>demonstration<text:s/>of<text:s/>MTIP’s<text:s/>private<text:s/>sector-led<text:s/>delivery<text:s/>model.<text:s/>MVC’s<text:s/>work<text:s/>with<text:s/>estates,<text:s/>mid-sized<text:s/>farms,<text:s/>processors<text:s/>and<text:s/>sector<text:s/>institutions<text:s/>has<text:s/>created<text:s/>a<text:s/>practical<text:s/>route<text:s/>from<text:s/>technical<text:s/>assistance<text:s/>to<text:s/>commercial<text:s/>outcomes.<text:s/>The<text:s/>emphasis<text:s/>on<text:s/>productivity,<text:s/>quality<text:s/>and<text:s/>market<text:s/>access<text:s/>is<text:s/>appropriate<text:s/>because<text:s/>Malawi’s<text:s/>export<text:s/>challenge<text:s/>is<text:s/>not<text:s/>only<text:s/>about<text:s/>producing<text:s/>more,<text:s/>but<text:s/>producing<text:s/>consistently<text:s/>to<text:s/>the<text:s/>standards,<text:s/>volumes<text:s/>and<text:s/>reliability<text:s/>required<text:s/>by<text:s/>buyers.<text:s/>The<text:s/>programme<text:s/>should<text:s/>continue<text:s/>to<text:s/>support<text:s/>commercially<text:s/>viable<text:s/>actors<text:s/>while<text:s/>ensuring<text:s/>that<text:s/>wider<text:s/>benefits<text:s/>are<text:s/>captured<text:s/>through<text:s/>employment,<text:s/>sourcing<text:s/>models,<text:s/>service<text:s/>provision<text:s/>and<text:s/>realistic<text:s/>smallholder<text:s/>linkages.</text:span></text:p>
        </text:list-item>
      </text:list>
      <text:p text:style-name="P436"/>
      <text:list text:style-name="LS3" xml:id="list39" text:continue-list="list0">
        <text:list-item>
          <text:p text:style-name="P437"><text:span text:style-name="T437_1">MVC<text:s/>reported<text:s/>three<text:s/>ICF-KPI<text:s/>indicators<text:s/>including<text:s/>KPI<text:s/>1:<text:s/>Number<text:s/>of<text:s/>people<text:s/>supported<text:s/>to<text:s/>better<text:s/>adapt<text:s/>to<text:s/>the<text:s/>effects<text:s/>of<text:s/>climate<text:s/>change<text:s/>as<text:s/>a<text:s/>result<text:s/>of<text:s/>International<text:s/>Climate<text:s/>Finance<text:s/>(ICF),<text:s/>KPI<text:s/>15:<text:s/>Extent<text:s/>to<text:s/>which<text:s/>ICF<text:s/>intervention<text:s/>is<text:s/>likely<text:s/>to<text:s/>lead<text:s/>to<text:s/>Transformational<text:s/>Change,<text:s/>KPI<text:s/>17:<text:s/>Area<text:s/>under<text:s/>Sustainable<text:s/>Management<text:s/>Practices<text:s/>as<text:s/>a<text:s/>result<text:s/>of<text:s/>ICF.<text:s/></text:span></text:p>
        </text:list-item>
      </text:list>
      <text:p text:style-name="P438"/>
      <text:p text:style-name="P439"><text:span text:style-name="T439_1">Lessons<text:s/>learned<text:s/>and<text:s/>recommendation<text:s/>for<text:s/>next<text:s/>year</text:span></text:p>
      <text:list text:style-name="LS3" xml:id="list40" text:continue-list="list0">
        <text:list-item>
          <text:p text:style-name="P440"><text:span text:style-name="T440_1">While<text:s/>MVC’s<text:s/>consolidation<text:s/>approach<text:s/>has<text:s/>driven<text:s/>strong<text:s/>uptake<text:s/>and<text:s/>scale,<text:s/>the<text:s/>next<text:s/>phase<text:s/>should<text:s/>move<text:s/>beyond<text:s/>participation<text:s/>metrics<text:s/>towards<text:s/>deeper<text:s/>evidence<text:s/>of<text:s/>impact.<text:s/>MVC<text:s/>should<text:s/>prioritise<text:s/>tracking<text:s/>productivity<text:s/>gains,<text:s/>income<text:s/>effects,<text:s/>export-quality<text:s/>production,<text:s/>climate<text:s/>resilience<text:s/>outcomes<text:s/>and<text:s/>adoption<text:s/>quality<text:s/>across<text:s/>farm<text:s/>segments.<text:s/>Support<text:s/>should<text:s/>focus<text:s/>on<text:s/>high-performing<text:s/>firms<text:s/>and<text:s/>farms<text:s/>that<text:s/>can<text:s/>demonstrate<text:s/>commercial<text:s/>viability,<text:s/>crowd<text:s/>in<text:s/>private<text:s/>investment<text:s/>and<text:s/>generate<text:s/>wider<text:s/>demonstration<text:s/>effects.</text:span></text:p>
        </text:list-item>
      </text:list>
      <text:p text:style-name="P441"/>
      <table:table table:style-name="Table16">
        <table:table-column table:style-name="Column59"/>
        <table:table-column table:style-name="Column60"/>
        <table:table-column table:style-name="Column61"/>
        <table:table-column table:style-name="Column62"/>
        <table:table-column table:style-name="Column63"/>
        <table:table-row table:style-name="Row83">
          <table:table-cell table:style-name="Cell220">
            <text:p text:style-name="P442"><text:span text:style-name="T442_1">Output<text:s/>Title<text:s/></text:span></text:p>
          </table:table-cell>
          <table:table-cell table:style-name="Cell221" table:number-columns-spanned="4">
            <text:p text:style-name="P443"><text:span text:style-name="T443_1">Improved<text:s/>research,<text:s/>learning<text:s/>and<text:s/>communication<text:s/>for<text:s/>effective<text:s/>adaptation<text:s/>across<text:s/>MTIP<text:s/>and<text:s/>FCDO<text:s/>Malawi's<text:s/>trade<text:s/>&amp;<text:s/>investment<text:s/>agenda</text:span></text:p>
          </table:table-cell>
          <table:covered-table-cell/>
          <table:covered-table-cell/>
          <table:covered-table-cell/>
        </table:table-row>
        <table:table-row table:style-name="Row84">
          <table:table-cell table:style-name="Cell222" table:number-columns-spanned="2">
            <text:p text:style-name="P444"><text:span text:style-name="T444_1">Output<text:s/>number:<text:s/></text:span></text:p>
          </table:table-cell>
          <table:covered-table-cell/>
          <table:table-cell table:style-name="Cell223">
            <text:p text:style-name="P445"><text:span text:style-name="T445_1">6</text:span></text:p>
          </table:table-cell>
          <table:table-cell table:style-name="Cell224">
            <text:p text:style-name="P446"><text:span text:style-name="T446_1">Output<text:s/>Score:<text:s/></text:span></text:p>
          </table:table-cell>
          <table:table-cell table:style-name="Cell225">
            <text:p text:style-name="P447"><text:span text:style-name="T447_1">A</text:span><text:span text:style-name="T447_2"><text:s/></text:span><text:span text:style-name="T447_3">(Achieved<text:s/>target)</text:span></text:p>
          </table:table-cell>
        </table:table-row>
        <table:table-row table:style-name="Row85">
          <table:table-cell table:style-name="Cell226" table:number-columns-spanned="2">
            <text:p text:style-name="P448"><text:span text:style-name="T448_1">Impact<text:s/>weighting<text:s/>(%):<text:s text:c="2"/></text:span></text:p>
          </table:table-cell>
          <table:covered-table-cell/>
          <table:table-cell table:style-name="Cell227">
            <text:p text:style-name="P449"><text:span text:style-name="T449_1">10%</text:span></text:p>
          </table:table-cell>
          <table:table-cell table:style-name="Cell228">
            <text:p text:style-name="P450"><text:span text:style-name="T450_1">Weighting<text:s/>revised<text:s/>since<text:s/>last<text:s/>AR?<text:s/></text:span></text:p>
          </table:table-cell>
          <table:table-cell table:style-name="Cell229">
            <text:p text:style-name="P451"><text:span text:style-name="T451_1">NA</text:span></text:p>
          </table:table-cell>
        </table:table-row>
      </table:table>
      <text:p text:style-name="P452"/>
      <text:p text:style-name="P453"/>
      <table:table table:style-name="Table17">
        <table:table-column table:style-name="Column64"/>
        <table:table-column table:style-name="Column65"/>
        <table:table-column table:style-name="Column66"/>
        <table:table-row table:style-name="Row86">
          <table:table-cell table:style-name="Cell230">
            <text:p text:style-name="P454"><text:span text:style-name="T454_1">Indicator(s)</text:span></text:p>
          </table:table-cell>
          <table:table-cell table:style-name="Cell231">
            <text:p text:style-name="P455"><text:span text:style-name="T455_1">Milestone(s)<text:s/>for<text:s/>this<text:s/>review</text:span></text:p>
          </table:table-cell>
          <table:table-cell table:style-name="Cell232">
            <text:p text:style-name="P456"><text:span text:style-name="T456_1">Progress<text:s/></text:span></text:p>
          </table:table-cell>
        </table:table-row>
        <table:table-row table:style-name="Row87">
          <table:table-cell table:style-name="Cell233">
            <text:p text:style-name="P457"><text:span text:style-name="T457_1">6.1<text:s/>Research<text:s/>&amp;<text:s/>Learning<text:s/>products<text:s/>for<text:s/>targeted<text:s/>audiences<text:s/>developed<text:s/>and<text:s/>produced<text:s/>to<text:s/>FCDO’s<text:s/>satisfaction</text:span></text:p>
          </table:table-cell>
          <table:table-cell table:style-name="Cell234">
            <text:p text:style-name="P458"><text:span text:style-name="T458_1">7</text:span></text:p>
          </table:table-cell>
          <table:table-cell table:style-name="Cell235">
            <text:p text:style-name="P459"><text:span text:style-name="T459_1"><text:s/>7</text:span></text:p>
            <text:p text:style-name="P460"/>
          </table:table-cell>
        </table:table-row>
      </table:table>
      <text:p text:style-name="P461"/>
      <text:p text:style-name="P462"><text:span text:style-name="T462_1">Briefly<text:s/>describe<text:s/>the<text:s/>output’s<text:s/>activities<text:s/>and<text:s/>provide<text:s/>supporting<text:s/>narrative<text:s/>for<text:s/>the<text:s/>score</text:span></text:p>
      <text:list text:style-name="LS3" xml:id="list41" text:continue-list="list0">
        <text:list-item>
          <text:p text:style-name="P463"><text:span text:style-name="T463_1">The<text:s/>programme<text:s/>delivered<text:s/>a<text:s/>comprehensive<text:s/>suite<text:s/>of<text:s/>research<text:s/>and<text:s/>learning<text:s/>products<text:s/>tailored<text:s/>to<text:s/>targeted<text:s/>audiences<text:s/>and<text:s/>aligned<text:s/>with<text:s/>FCDO<text:s/>quality<text:s/>expectations,<text:s/>spanning<text:s/>export<text:s/>development,<text:s/>standards<text:s/>compliance,<text:s/>market<text:s/>intelligence,<text:s/>climate<text:s/>adaptation,<text:s/>critical<text:s/>minerals<text:s/>and<text:s/>inclusive<text:s/>growth.<text:s/>These<text:s/>included<text:s/>technical<text:s/>briefs,<text:s/>learning<text:s/>case<text:s/>studies,<text:s/>export<text:s/>guides<text:s/>and<text:s/>market<text:s/>intelligence<text:s/>products<text:s/>for<text:s/>macadamia<text:s/>and<text:s/>mango<text:s/>value<text:s/>chains,<text:s/>supported<text:s/>by<text:s/>dissemination<text:s/>through<text:s/>digital<text:s/>platforms,<text:s/>stakeholder<text:s/>events<text:s/>and<text:s/>direct<text:s/>outreach<text:s/>to<text:s/>over<text:s/>260<text:s/>stakeholders.<text:s/>The<text:s/>MVC<text:s/>mid-term<text:s/>review<text:s/>noted<text:s/>that<text:s/>RLC<text:s/>has<text:s/>been<text:s/>most<text:s/>effective<text:s/>where<text:s/>outputs<text:s/>are<text:s/>closely<text:s/>linked<text:s/>to<text:s/>specific<text:s/>decisions<text:s/>and<text:s/>opportunities,<text:s/>such<text:s/>as<text:s/>market<text:s/>access,<text:s/>investment<text:s/>and<text:s/>practical<text:s/>tools<text:s/>for<text:s/>industry<text:s/>actors.</text:span></text:p>
        </text:list-item>
      </text:list>
      <text:p text:style-name="P464"><text:span text:style-name="T464_1">Lessons<text:s/>learned<text:s/>and<text:s/>recommendation<text:s/>for<text:s/>next<text:s/>year</text:span></text:p>
      <text:list text:style-name="LS3" xml:id="list42" text:continue-list="list0">
        <text:list-item>
          <text:p text:style-name="P465"><text:span text:style-name="T465_1">The<text:s/>research<text:s/>and<text:s/>learning<text:s/>function<text:s/></text:span><text:span text:style-name="T465_2">has</text:span><text:span text:style-name="T465_3"><text:s/>helped<text:s/>position<text:s/>MTIP<text:s/>as<text:s/>more<text:s/>than<text:s/>an<text:s/>implementation<text:s/>programme<text:s/>by<text:s/>generating<text:s/>analysis<text:s/>and<text:s/>practical<text:s/>tools<text:s/>that<text:s/>support<text:s/>policy<text:s/>influence,<text:s/>sector<text:s/>coordination<text:s/>and<text:s/>private<text:s/>sector<text:s/>decision<text:s/>making.<text:s/>For<text:s/>example,<text:s/>the<text:s/>China<text:s/>market<text:s/>intelligence<text:s/>study<text:s/>contributed<text:s/>to<text:s/>the<text:s/>Malawi-China<text:s/>protocol<text:s/>that<text:s/>opened<text:s/>access<text:s/>for<text:s/>macadamia<text:s/>exports<text:s/>into<text:s/>China.<text:s/>To<text:s/>maximise<text:s/>value<text:s/>next<text:s/>year,<text:s/>learning<text:s/>should<text:s/>be<text:s/>demand<text:s/>led</text:span><text:span text:style-name="T465_4">,<text:s/>politically<text:s/>informed</text:span><text:span text:style-name="T465_5"><text:s/>and<text:s/>tightly<text:s/>linked<text:s/>to<text:s/>programme<text:s/>decisions,<text:s/>rather<text:s/>than<text:s/>focused<text:s/>on<text:s/>broad<text:s/>studies.<text:s/>Political<text:s/>economy<text:s/>analysis<text:s/>should<text:s/>also<text:s/>be<text:s/>used<text:s/>to<text:s/>ensure<text:s/>research<text:s/>and<text:s/>learning<text:s/>products<text:s/>are<text:s/>targeted<text:s/>at<text:s/>the<text:s/>key<text:s/>incentives,<text:s/>interests<text:s/>and<text:s/>constraints<text:s/>affecting<text:s/>reform<text:s/>progress.<text:s/>Priority<text:s/>should<text:s/>be<text:s/>given<text:s/>to<text:s/>short,<text:s/>actionable<text:s/>products<text:s/>that<text:s/>help<text:s/>senior<text:s/>leaders,<text:s/>government<text:s/>counterparts<text:s/>and<text:s/>firms<text:s/>make<text:s/>decisions<text:s/>on<text:s/>market<text:s/>access,<text:s/>investment,<text:s/>mining<text:s/>coordination,<text:s/>SPS<text:s/>utilisation<text:s/>and<text:s/>value<text:s/>chain<text:s/>scaling.</text:span></text:p>
        </text:list-item>
      </text:list>
      <text:p text:style-name="P466"/>
      <text:p text:style-name="P467"/>
      <text:p text:style-name="P468"/>
      <text:p text:style-name="P469"/>
      <text:p text:style-name="P470"/>
      <text:p text:style-name="P471"/>
      <text:p text:style-name="P472"/>
      <text:p text:style-name="P473"/>
      <table:table table:style-name="Table18">
        <table:table-column table:style-name="Column67"/>
        <table:table-column table:style-name="Column68"/>
        <table:table-column table:style-name="Column69"/>
        <table:table-column table:style-name="Column70"/>
        <table:table-column table:style-name="Column71"/>
        <table:table-row table:style-name="Row88">
          <table:table-cell table:style-name="Cell236">
            <text:p text:style-name="P474"><text:span text:style-name="T474_1">Output<text:s/>Title<text:s/></text:span></text:p>
          </table:table-cell>
          <table:table-cell table:style-name="Cell237" table:number-columns-spanned="4">
            <text:p text:style-name="P475"><text:span text:style-name="T475_1">Support<text:s/>the<text:s/>Government<text:s/>of<text:s/>Malawi<text:s/>to<text:s/>strengthen<text:s/>sovereign<text:s/>debt<text:s/>management<text:s/>and<text:s/>economic<text:s/>stability</text:span></text:p>
          </table:table-cell>
          <table:covered-table-cell/>
          <table:covered-table-cell/>
          <table:covered-table-cell/>
        </table:table-row>
        <table:table-row table:style-name="Row89">
          <table:table-cell table:style-name="Cell238" table:number-columns-spanned="2">
            <text:p text:style-name="P476"><text:span text:style-name="T476_1">Output<text:s/>number:<text:s/></text:span></text:p>
          </table:table-cell>
          <table:covered-table-cell/>
          <table:table-cell table:style-name="Cell239">
            <text:p text:style-name="P477"><text:span text:style-name="T477_1">7</text:span></text:p>
          </table:table-cell>
          <table:table-cell table:style-name="Cell240">
            <text:p text:style-name="P478"><text:span text:style-name="T478_1">Output<text:s/>Score:<text:s/></text:span></text:p>
          </table:table-cell>
          <table:table-cell table:style-name="Cell241">
            <text:p text:style-name="P479"><text:span text:style-name="T479_1">A</text:span><text:span text:style-name="T479_2"><text:s/></text:span><text:span text:style-name="T479_3">(Achieved</text:span><text:span text:style-name="T479_4"><text:s/>target</text:span><text:span text:style-name="T479_5">)</text:span></text:p>
          </table:table-cell>
        </table:table-row>
        <table:table-row table:style-name="Row90">
          <table:table-cell table:style-name="Cell242" table:number-columns-spanned="2">
            <text:p text:style-name="P480"><text:span text:style-name="T480_1">Impact<text:s/>weighting<text:s/>(%):<text:s text:c="2"/></text:span></text:p>
          </table:table-cell>
          <table:covered-table-cell/>
          <table:table-cell table:style-name="Cell243">
            <text:p text:style-name="P481"><text:span text:style-name="T481_1">10%</text:span></text:p>
          </table:table-cell>
          <table:table-cell table:style-name="Cell244">
            <text:p text:style-name="P482"><text:span text:style-name="T482_1">Weighting<text:s/>revised<text:s/>since<text:s/>last<text:s/>AR?<text:s/></text:span></text:p>
          </table:table-cell>
          <table:table-cell table:style-name="Cell245">
            <text:p text:style-name="P483"><text:span text:style-name="T483_1">NA</text:span></text:p>
          </table:table-cell>
        </table:table-row>
      </table:table>
      <text:p text:style-name="P484"/>
      <table:table table:style-name="Table19">
        <table:table-column table:style-name="Column72"/>
        <table:table-column table:style-name="Column73"/>
        <table:table-column table:style-name="Column74"/>
        <table:table-row table:style-name="Row91">
          <table:table-cell table:style-name="Cell246">
            <text:p text:style-name="P485"><text:span text:style-name="T485_1">Indicator(s)</text:span></text:p>
          </table:table-cell>
          <table:table-cell table:style-name="Cell247">
            <text:p text:style-name="P486"><text:span text:style-name="T486_1">Milestone(s)<text:s/>for<text:s/>this<text:s/>review</text:span></text:p>
          </table:table-cell>
          <table:table-cell table:style-name="Cell248">
            <text:p text:style-name="P487"><text:span text:style-name="T487_1">Progress<text:s/></text:span></text:p>
          </table:table-cell>
        </table:table-row>
        <table:table-row table:style-name="Row92">
          <table:table-cell table:style-name="Cell249">
            <text:p text:style-name="P488"><text:span text:style-name="T488_1">7.1<text:s/>Government<text:s/>is<text:s/>supported<text:s/>to<text:s/>implement<text:s/>Malawi’s<text:s/>domestic<text:s/>debt<text:s/>restructuring<text:s/>strategy</text:span></text:p>
          </table:table-cell>
          <table:table-cell table:style-name="Cell250">
            <text:p text:style-name="P489"><text:span text:style-name="T489_1">Detailed<text:s/>debt<text:s/>restructuring<text:s/>action<text:s/>plan<text:s/>and<text:s/>negotiation<text:s/>strategy<text:s/>with<text:s/>official<text:s/>creditors,<text:s/>including<text:s/>scenario<text:s/>analysis<text:s/>of<text:s/>alternative<text:s/>restructuring<text:s/>options<text:s/>developed<text:s/>and<text:s/>continuously<text:s/>updated</text:span></text:p>
          </table:table-cell>
          <table:table-cell table:style-name="Cell251">
            <text:p text:style-name="P490"><text:span text:style-name="T490_1">Debt<text:s/>restructuring<text:s/>action<text:s/>plan<text:s/>and<text:s/>negotiation<text:s/>strategy<text:s/>developed.</text:span></text:p>
          </table:table-cell>
        </table:table-row>
        <table:table-row table:style-name="Row93">
          <table:table-cell table:style-name="Cell252">
            <text:p text:style-name="P491"><text:span text:style-name="T491_1">7.2</text:span><text:span text:style-name="T491_2"><text:s/></text:span><text:span text:style-name="T491_3">Macro-fiscal<text:s/>forecasting<text:s/>and<text:s/>modelling<text:s/>underpin<text:s/>debt<text:s/>sustainability<text:s/>and<text:s/>macroeconomic<text:s/>stabilisation</text:span></text:p>
          </table:table-cell>
          <table:table-cell table:style-name="Cell253">
            <text:p text:style-name="P492"><text:span text:style-name="T492_1">A<text:s/>macro-fiscal<text:s/>forecasting<text:s/>model<text:s/>covering<text:s/>key<text:s/>variables<text:s/>such<text:s/>as<text:s/>growth,<text:s/>inflation,<text:s/>revenues,<text:s/>expenditures,<text:s/>financing<text:s/>needs,<text:s/>reserves<text:s/>and<text:s/>domestic<text:s/>borrowing<text:s/>developed<text:s/>and<text:s/>continuously<text:s/>updated.</text:span></text:p>
          </table:table-cell>
          <table:table-cell table:style-name="Cell254">
            <text:p text:style-name="P493"><text:span text:style-name="T493_1">Macro<text:s/>fiscal<text:s/>forecasting<text:s/>model<text:s/>has<text:s/>been<text:s/>developed</text:span></text:p>
          </table:table-cell>
        </table:table-row>
      </table:table>
      <text:p text:style-name="P494"/>
      <text:p text:style-name="P495"><text:span text:style-name="T495_1">Briefly<text:s/>describe<text:s/>the<text:s/>output’s<text:s/>activities<text:s/>and<text:s/>provide<text:s/>supporting<text:s/>narrative<text:s/>for<text:s/>the<text:s/>score</text:span></text:p>
      <text:list text:style-name="LS3" xml:id="list43" text:continue-list="list0">
        <text:list-item>
          <text:p text:style-name="P496"><text:span text:style-name="T496_1">Significant<text:s/>progress<text:s/>has<text:s/>been<text:s/>made<text:s/>in<text:s/>developing<text:s/>and<text:s/>operationalising<text:s/>Malawi’s<text:s/>debt<text:s/>restructuring<text:s/></text:span><text:span text:style-name="T496_2">process</text:span><text:span text:style-name="T496_3">.<text:s/>A<text:s/>comprehensive<text:s/>restructuring<text:s/>action<text:s/>plan<text:s/>and<text:s/>negotiation<text:s/>strategy<text:s/>were<text:s/>prepared<text:s/>and<text:s/>endorsed<text:s/>through<text:s/>a<text:s/>Cabinet<text:s/>paper<text:s/>setting<text:s/>out<text:s/>the<text:s/>objectives,<text:s/>approach,<text:s/>risks,<text:s/>mitigation<text:s/>measures<text:s/>and<text:s/>expected<text:s/>outcomes,<text:s/>supported<text:s/>by<text:s/>a<text:s/>continuously<text:s/>updated<text:s/>implementation<text:s/>plan<text:s/>assigning<text:s/>responsibilities<text:s/>across<text:s/>Government<text:s/>institutions.<text:s/>Extensive<text:s/>macro-fiscal,<text:s/>debt<text:s/>sustainability<text:s/>and<text:s/>liability<text:s/>management<text:s/>analysis<text:s/></text:span><text:span text:style-name="T496_4">is<text:s/>being<text:s/>continuously</text:span><text:span text:style-name="T496_5"><text:s/></text:span><text:span text:style-name="T496_6">undertaken<text:s/>to<text:s/>model<text:s/>and<text:s/>compare<text:s/>alternative<text:s/>restructuring<text:s/>scenarios,<text:s/>including<text:s/>maturity<text:s/>extension,<text:s/>coupon<text:s/>reduction<text:s/>and<text:s/>treatment<text:s/>perimeter<text:s/>options,<text:s/>which<text:s/></text:span><text:span text:style-name="T496_7">is<text:s/>informing</text:span><text:span text:style-name="T496_8"><text:s/></text:span><text:span text:style-name="T496_9">the<text:s/>development<text:s/>and<text:s/>refinement<text:s/>of<text:s/>negotiating<text:s/>proposals.<text:s/>A<text:s/>robust<text:s/>negotiation<text:s/>framework<text:s/>was<text:s/>established<text:s/>to<text:s/>support<text:s/>creditor<text:s/>engagement,<text:s/>including<text:s/>negotiation<text:s/>materials,<text:s/>creditor<text:s/>profiling,<text:s/>precedent<text:s/>analysis<text:s/>and<text:s/>the<text:s/>iterative<text:s/>refinement<text:s/>of<text:s/>negotiation<text:s/>positions</text:span><text:span text:style-name="T496_10">.</text:span></text:p>
        </text:list-item>
      </text:list>
      <text:p text:style-name="P497"/>
      <text:list text:style-name="LS3" xml:id="list44" text:continue-list="list0">
        <text:list-item>
          <text:p text:style-name="P498"><text:span text:style-name="T498_1">A<text:s/>macro-fiscal<text:s/>and<text:s/>debt<text:s/>sustainability<text:s/>modelling<text:s/>framework<text:s/>has<text:s/>been<text:s/>developed<text:s/>and<text:s/>continuously<text:s/>updated<text:s/>to<text:s/>support<text:s/>fiscal<text:s/>planning<text:s/>and<text:s/>debt<text:s/>management.<text:s/>The<text:s/></text:span><text:span text:style-name="T498_2">debt<text:s/>sustainability</text:span><text:span text:style-name="T498_3"><text:s/>model<text:s/>incorporates<text:s/>financing<text:s/>needs,<text:s/>debt<text:s/>repayment<text:s/>profiles,<text:s/>debt<text:s/>stock<text:s/>composition,<text:s/>interest<text:s/>costs<text:s/>and<text:s/>debt<text:s/>sustainability<text:s/>indicators,<text:s/>and<text:s/>is<text:s/>supported<text:s/>by<text:s/>a<text:s/>consolidated<text:s/>public<text:s/>debt<text:s/>database<text:s/>with<text:s/>automated<text:s/>projections<text:s/>of<text:s/>monthly<text:s/>debt<text:s/>service<text:s/>obligations<text:s/>by<text:s/>debt<text:s/>instrument.<text:s/>The<text:s/>framework<text:s/>enables<text:s/>the<text:s/>authorities<text:s/>to<text:s/>assess<text:s/>alternative<text:s/>fiscal<text:s/>and<text:s/>debt<text:s/>scenarios<text:s/>and<text:s/></text:span><text:span text:style-name="T498_4">is<text:s/>being</text:span><text:span text:style-name="T498_5"><text:s/>regularly<text:s/>updated<text:s/>to<text:s/>reflect<text:s/>evolving<text:s/>macroeconomic<text:s/>conditions<text:s/>and<text:s/>debt<text:s/>restructuring<text:s/>assumptions.<text:s/></text:span><text:span text:style-name="T498_6">This<text:s/>and<text:s/>a<text:s/>set<text:s/>of<text:s/>macro-fiscal<text:s/>projections</text:span><text:span text:style-name="T498_7"><text:s/></text:span><text:span text:style-name="T498_8">has<text:s/>also<text:s/>been<text:s/>used<text:s/>to<text:s/>provide<text:s/>analytical<text:s/>inputs<text:s/>for<text:s/>IMF<text:s/>engagements<text:s/>and<text:s/>to<text:s/>ensure<text:s/>consistency<text:s/>between<text:s/>fiscal<text:s/>projections<text:s/>and<text:s/>debt<text:s/>sustainability<text:s/>assessments</text:span><text:span text:style-name="T498_9">.</text:span></text:p>
        </text:list-item>
      </text:list>
      <text:p text:style-name="P499"><text:span text:style-name="T499_1">Lessons<text:s/>learned<text:s/>and<text:s/>recommendation<text:s/>for<text:s/>next<text:s/>year</text:span></text:p>
      <text:list text:style-name="LS3" xml:id="list45" text:continue-list="list0">
        <text:list-item>
          <text:p text:style-name="P500"><text:span text:style-name="T500_1">This<text:s/>macroeconomic<text:s/>support<text:s/>is<text:s/>highly<text:s/>relevant<text:s/>to<text:s/>the<text:s/>wider<text:s/>MTIP<text:s/>agenda<text:s/>because<text:s/>macroeconomic<text:s/>instability<text:s/></text:span><text:span text:style-name="T500_2">is<text:s/>perhaps<text:s/>the</text:span><text:span text:style-name="T500_3"><text:s/>biggest<text:s/>constraint<text:s/>to<text:s/>trade<text:s/>and<text:s/>investment.<text:s/></text:span><text:span text:style-name="T500_4">Bringing<text:s/>down<text:s/>the<text:s/>domestic<text:s/>interest<text:s/>bill,<text:s/>which<text:s/>has<text:s/>become<text:s/>unsustainable</text:span><text:span text:style-name="T500_5">,<text:s/></text:span><text:span text:style-name="T500_6">will<text:s/>make<text:s/>a<text:s/>significant<text:s/>contribution<text:s/>to<text:s/></text:span><text:span text:style-name="T500_7">GoM’s</text:span><text:span text:style-name="T500_8"><text:s/>efforts<text:s/>to<text:s/>achieve<text:s/></text:span><text:span text:style-name="T500_9">macroeconomic</text:span><text:span text:style-name="T500_10"><text:s/>stability.<text:s/></text:span><text:span text:style-name="T500_11">While<text:s/>the<text:s/>macro<text:s/>component<text:s/>is<text:s/>not<text:s/>a<text:s/>trade</text:span><text:span text:style-name="T500_12">/investment</text:span><text:span text:style-name="T500_13"><text:s/>intervention<text:s/>in<text:s/>the<text:s/>narrow<text:s/>sense,<text:s/>it<text:s/>strengthens<text:s/>the<text:s/>enabling<text:s/>environment<text:s/>required<text:s/>for<text:s/>MTIP’s<text:s/>trade<text:s/>and<text:s/>value<text:s/>chain<text:s/>results<text:s/>to<text:s/>translate<text:s/>into<text:s/>sustainable<text:s/>private<text:s/>sector<text:s/>growth.</text:span></text:p>
        </text:list-item>
      </text:list>
      <text:p text:style-name="P501"/>
      <text:list text:style-name="LS3" xml:id="list46" text:continue-list="list0">
        <text:list-item>
          <text:p text:style-name="P502"><text:span text:style-name="T502_1">Political<text:s/>will<text:s/></text:span><text:span text:style-name="T502_2">has<text:s/>been<text:s/></text:span><text:span text:style-name="T502_3">important</text:span><text:span text:style-name="T502_4"><text:s/>to<text:s/>the<text:s/>success<text:s/>of<text:s/>this<text:s/>output.</text:span><text:span text:style-name="T502_5"><text:s/></text:span><text:span text:style-name="T502_6"><text:s text:c="2"/></text:span><text:span text:style-name="T502_7">This<text:s/>component<text:s/>has<text:s/>demonstrated</text:span><text:span text:style-name="T502_8"><text:s/></text:span><text:span text:style-name="T502_9">to<text:s/>stakeholders<text:s/></text:span><text:span text:style-name="T502_10">in<text:s/>the<text:s/>Ministry<text:s/>of<text:s/>Finance,<text:s/>including<text:s/>the<text:s/>Minister<text:s/>of<text:s/>Finance,</text:span><text:span text:style-name="T502_11"><text:s/></text:span><text:span text:style-name="T502_12">the</text:span><text:span text:style-name="T502_13"><text:s/></text:span><text:span text:style-name="T502_14">possibility<text:s/>for<text:s/></text:span><text:span text:style-name="T502_15">expert,<text:s/></text:span><text:span text:style-name="T502_16">well-targeted<text:s/>TA,<text:s/>when<text:s/></text:span><text:span text:style-name="T502_17">accompanied<text:s/>by<text:s/>political<text:s/>will</text:span><text:span text:style-name="T502_18">,</text:span><text:span text:style-name="T502_19"><text:s/></text:span><text:span text:style-name="T502_20">to<text:s/>deliver<text:s/></text:span><text:span text:style-name="T502_21">significant<text:s/></text:span><text:span text:style-name="T502_22">benefits,<text:s/>which<text:s/>far<text:s/>outweigh<text:s/>its<text:s/>costs.<text:s/>We<text:s/>have<text:s/>not<text:s/>yet,<text:s/>however,<text:s/>been<text:s/>able<text:s/>to<text:s/>turn<text:s/></text:span><text:span text:style-name="T502_23">this<text:s/>into<text:s/>improved<text:s/>influence<text:s/>and<text:s/>access.</text:span><text:span text:style-name="T502_24"><text:s/>The<text:s/>process<text:s/>is<text:s/>ongoing</text:span><text:span text:style-name="T502_25">,<text:s/>so<text:s/>we<text:s/>will<text:s/>continue</text:span><text:span text:style-name="T502_26"><text:s/>to<text:s/></text:span><text:span text:style-name="T502_27">seek<text:s/>to<text:s/>realise<text:s/>the<text:s/>benefits<text:s/>of<text:s/>our<text:s/>support.<text:s/>We<text:s/>will<text:s/></text:span><text:span text:style-name="T502_28">reflect<text:s/>this<text:s/>in<text:s/>our<text:s/>plans<text:s/>for<text:s/>the<text:s/>macro<text:s/>component<text:s/>over<text:s/>the<text:s/>next<text:s/>two<text:s/>financial<text:s/>years.</text:span></text:p>
        </text:list-item>
      </text:list>
      <text:p text:style-name="P503"/>
      <text:list text:style-name="LS3" xml:id="list47" text:continue-list="list0">
        <text:list-item>
          <text:p text:style-name="P504"><text:span text:style-name="T504_1">We<text:s/>are<text:s/>in<text:s/>discussion<text:s/>with<text:s/></text:span><text:span text:style-name="T504_2">GSA</text:span><text:span text:style-name="T504_3"><text:s/>and<text:s/>UNDP</text:span><text:span text:style-name="T504_4"><text:s/>about<text:s/></text:span><text:span text:style-name="T504_5">how<text:s/>GSA’s<text:s/>advice<text:s/>should<text:s/>evolve<text:s/>over<text:s/>the<text:s/>course<text:s/>of<text:s/>this<text:s/>year.</text:span><text:span text:style-name="T504_6"><text:s/>GSA<text:s/>has<text:s/></text:span><text:span text:style-name="T504_7">shown<text:s/>significant<text:s/>flexibility,<text:s/>pivoting<text:s/>early<text:s/>on<text:s/>from<text:s/>a<text:s/>balanced<text:s/>programme<text:s/>covering<text:s/>internal<text:s/>and<text:s/>external<text:s/>restructuring<text:s/>advice,<text:s/>macro-fiscal<text:s/>modelling<text:s/>and<text:s/>other<text:s/>outputs</text:span><text:span text:style-name="T504_8">,<text:s/>to<text:s/>a<text:s/>programme<text:s/>that<text:s/>has<text:s/></text:span><text:span text:style-name="T504_9">focussed<text:s/>on<text:s/>domestic<text:s/>restructuring.<text:s/>It<text:s/>will<text:s/>be<text:s/>important<text:s/>to<text:s/>continue<text:s/>to<text:s/>show<text:s/>this<text:s/>flexibility<text:s/>in<text:s/>the<text:s/>months<text:s/>ahead.</text:span></text:p>
        </text:list-item>
      </text:list>
      <text:h text:style-name="P505" text:outline-level="2"><text:span text:style-name="T505_1">D:<text:s/>VALUE<text:s/>FOR<text:s/>MONEY<text:s/></text:span></text:h>
      <text:p text:style-name="P506"/>
      <text:p text:style-name="P507"><text:span text:style-name="T507_1">Key<text:s/>cost<text:s/>drivers<text:s/>and<text:s/>performance<text:s/></text:span></text:p>
      <text:list text:style-name="LS3" xml:id="list48" text:continue-list="list0">
        <text:list-item>
          <text:p text:style-name="P508"><text:span text:style-name="T508_1">MTIP<text:s/>demonstrated<text:s/>strong<text:s/>value<text:s/>for<text:s/>money.<text:s/>The<text:s/>TMA<text:s/>evaluation<text:s/>rated<text:s/>overall<text:s/></text:span><text:span text:style-name="T508_2">VfM</text:span><text:span text:style-name="T508_3"><text:s/></text:span><text:span text:style-name="T508_4">as<text:s/>high</text:span><text:span text:style-name="T508_5">,<text:s/>driven<text:s/>by<text:s/>strong<text:s/>economy,<text:s/>efficiency<text:s/>and<text:s/>effectiveness,<text:s/>while<text:s/>MVC<text:s/>evidence<text:s/>shows<text:s/>improving<text:s/>unit<text:s/>costs<text:s/>and<text:s/>stronger<text:s/>outcome<text:s/>conversion.<text:s/>Main<text:s/>cost<text:s/>drivers<text:s/>were<text:s/>fees,<text:s/>consultants<text:s/>and<text:s/>equipment,<text:s/></text:span><text:span text:style-name="T508_6">and<text:s/>direct<text:s/>programme<text:s/>costs</text:span><text:span text:style-name="T508_7"><text:s/>(project<text:s/>activities<text:s/>and<text:s/>interventions)</text:span><text:span text:style-name="T508_8">:<text:s/>TMA<text:s/>directed<text:s/>56%<text:s/>of<text:s/>expenditure<text:s/>to<text:s/></text:span><text:span text:style-name="T508_9">direct<text:s/></text:span><text:span text:style-name="T508_10">programme<text:s/>costs<text:s/>and<text:s/>MVC<text:s/>directed<text:s/>35%<text:s/>to<text:s/>delivery<text:s/>expenses<text:s/>including<text:s/>consultancy<text:s/>and<text:s/>matching<text:s/>grants.</text:span></text:p>
        </text:list-item>
      </text:list>
      <text:p text:style-name="P509"/>
      <text:list text:style-name="LS3" xml:id="list49" text:continue-list="list0">
        <text:list-item>
          <text:p text:style-name="P510"><text:span text:style-name="T510_1">Economy:</text:span><text:span text:style-name="T510_2"><text:s/>Competitive<text:s/>procurement,<text:s/>benchmarking,<text:s/>bundled<text:s/>activities<text:s/>and<text:s/>use<text:s/>of<text:s/>local<text:s/>expertise<text:s/>reduced<text:s/>costs<text:s/>while<text:s/>maintaining<text:s/>quality.<text:s/>TMA<text:s/>achieved<text:s/>26%<text:s/>savings<text:s/>on<text:s/>the<text:s/>transport<text:s/>observatory<text:s/>contract</text:span><text:span text:style-name="T510_3"><text:s/>while<text:s/>MVC<text:s/></text:span><text:span text:style-name="T510_4">saved<text:s/>£16,282<text:s/>by<text:s/>negotiating<text:s/>S</text:span><text:span text:style-name="T510_5">hort<text:s/>Term<text:s/></text:span><text:span text:style-name="T510_6">T</text:span><text:span text:style-name="T510_7">echnical<text:s/>Assistance</text:span><text:span text:style-name="T510_8"><text:s/>daily<text:s/>rates</text:span><text:span text:style-name="T510_9">.<text:s/></text:span></text:p>
        </text:list-item>
      </text:list>
      <text:p text:style-name="P511"/>
      <text:p text:style-name="P512"><text:span text:style-name="T512_1">Efficiency:</text:span><text:span text:style-name="T512_2"><text:s/>MVC<text:s/>unit<text:s/>costs<text:s/>fell<text:s/>as<text:s/>interventions<text:s/>matured,<text:s/>with<text:s/>cost<text:s/>per<text:s/>outreach<text:s/>beneficiary<text:s/>reducing<text:s/>from<text:s/>£4,806<text:s/>to<text:s/>£2,934.<text:s/></text:span><text:span text:style-name="T512_3">For<text:s/></text:span><text:span text:style-name="T512_4">TMA</text:span><text:span text:style-name="T512_5">,<text:s/>a</text:span><text:span text:style-name="T512_6">dditional<text:s/>efficiency<text:s/>gains<text:s/>were<text:s/>achieved<text:s/>through<text:s/>bundled<text:s/>procurement,<text:s/>delivery<text:s/>of<text:s/>multi-stakeholder<text:s/>events<text:s/>that<text:s/>reduced<text:s/>the<text:s/>need<text:s/>for<text:s/>separate<text:s/>engagements,<text:s/>and<text:s/>combining<text:s/>multiple<text:s/>implementation<text:s/>objectives<text:s/>within<text:s/>single<text:s/>technical<text:s/>missions,<text:s/>reducing<text:s/>transaction,<text:s/>travel<text:s/>and<text:s/>staff<text:s/>costs<text:s/>while<text:s/>maintaining<text:s/>delivery<text:s/>momentum.</text:span></text:p>
      <text:list text:style-name="LS3" xml:id="list50" text:continue-list="list0">
        <text:list-item>
          <text:p text:style-name="P513"><text:span text:style-name="T513_1">Effectiveness:</text:span><text:span text:style-name="T513_2"><text:s/>Output-to-outcome<text:s/>conversion<text:s/>improved.<text:s/>Under<text:s/>MVC,<text:s/>beneficiaries<text:s/>showing<text:s/>improved<text:s/>performance<text:s/>increased<text:s/>from<text:s/>18%<text:s/>to<text:s/>41%.<text:s/>TMA<text:s/>investments<text:s/>reduced<text:s/></text:span><text:span text:style-name="T513_3">CoO</text:span><text:span text:style-name="T513_4"><text:s/>processing<text:s/>times<text:s/>by<text:s/>over<text:s/>80%,<text:s/>raised<text:s/>NTB<text:s/>resolution<text:s/>from<text:s/>48%<text:s/>to<text:s/>82%,<text:s/>reduced<text:s/>SPS<text:s/>turnaround<text:s/>from<text:s/>90<text:s/>to<text:s/>30<text:s/>days,<text:s/>expanded<text:s/>accredited<text:s/>tests<text:s/>from<text:s/>4<text:s/>to<text:s/>over<text:s/>180,<text:s/>and<text:s/>strengthened<text:s/>MBS<text:s/>accreditation<text:s/>systems.</text:span></text:p>
        </text:list-item>
      </text:list>
      <text:p text:style-name="P514"/>
      <text:list text:style-name="LS3" xml:id="list51" text:continue-list="list0">
        <text:list-item>
          <text:p text:style-name="P515"><text:span text:style-name="T515_1">Cost<text:s/>effectiveness:</text:span><text:span text:style-name="T515_2"><text:s/></text:span><text:span text:style-name="T515_3">MTIP</text:span><text:span text:style-name="T515_4"><text:s/></text:span><text:span text:style-name="T515_5">exceed</text:span><text:span text:style-name="T515_6">ed</text:span><text:span text:style-name="T515_7"><text:s/>its<text:s/>export<text:s/>targets<text:s/>by<text:s/>achieving<text:s/>1,090<text:s/>metric<text:s/>tonnes<text:s/>of<text:s/>exports<text:s/>(116%<text:s/>of<text:s/>target),<text:s/>with<text:s/>an<text:s/>export<text:s/>value<text:s/>of<text:s/>£1.75<text:s/>million<text:s/>(134%<text:s/>of<text:s/>target),<text:s/>driven<text:s/>by<text:s/>both<text:s/>the<text:s/>macadamia<text:s/>(£1.47<text:s/>million)<text:s/>and<text:s/>mango<text:s/>(£0.28<text:s/>million)<text:s/>value<text:s/>chains.<text:s/>The<text:s/>programme<text:s/>also<text:s/>mobilised<text:s/>£892,243<text:s/>in<text:s/>additional<text:s/>foreign<text:s/>and<text:s/>domestic<text:s/>investment,<text:s/>exceeding<text:s/>its<text:s/>target<text:s/>by<text:s/>128%,<text:s/>reflecting<text:s/>increased<text:s/>commercial<text:s/>activity<text:s/>in<text:s/>the<text:s/>supported<text:s/>sectors.</text:span><text:span text:style-name="T515_8"><text:s/>Furthermore,</text:span><text:span text:style-name="T515_9"><text:s/>MVC<text:s/>reduced<text:s/>the<text:s/>cost<text:s/>of<text:s/>generating<text:s/>net<text:s/>additional<text:s/>income<text:s/>from<text:s/>£25.44<text:s/>to<text:s/>£11.56.</text:span><text:span text:style-name="T515_10"><text:note text:note-class="footnote"><text:note-citation/><text:note-body><text:p text:style-name="P516"><text:span text:style-name="T516_1"><text:s/></text:span><text:span text:style-name="T516_2">This<text:s/>measure<text:s/>assesses<text:s/>the<text:s/>programme's<text:s/>cost-effectiveness<text:s/>by<text:s/>comparing<text:s/>expenditure<text:s/>with<text:s/>the<text:s/>average<text:s/>net<text:s/>additional<text:s/>income<text:s/>generated<text:s/>for<text:s/>beneficiaries.<text:s/>The<text:s/>reduction<text:s/>from<text:s/>£25.44<text:s/>to<text:s/>£11.56<text:s/>suggests<text:s/>that<text:s/>MVC<text:s/>is<text:s/>generating<text:s/>greater<text:s/>income<text:s/>benefits<text:s/>relative<text:s/>to<text:s/>the<text:s/>resources<text:s/>invested</text:span><text:span text:style-name="T516_3">.</text:span></text:p></text:note-body></text:note></text:span><text:span text:style-name="T516_4"><text:s/>When<text:s/>exports,<text:s/>investment<text:s/>and<text:s/>income<text:s/>gains<text:s/>are<text:s/>combined,<text:s/>MVC<text:s/>generated<text:s/>£2.18m<text:s/>in<text:s/>value,<text:s/>or<text:s/>about<text:s/>£1.42<text:s/>spent<text:s/>for<text:s/>every<text:s/>£1<text:s/>of<text:s/>value<text:s/>created.<text:s/>TMA<text:s/>also<text:s/>reduced<text:s/>trade<text:s/>costs,<text:s/>including<text:s/>an<text:s/>estimated<text:s/>68%<text:s/>reduction<text:s/>in<text:s/>SPS<text:s/>testing<text:s/>costs.</text:span><text:span text:style-name="T516_5"><text:note text:note-class="footnote"><text:note-citation/><text:note-body><text:p text:style-name="P517"><text:span text:style-name="T517_1"><text:s/>Results<text:s/>are<text:s/>based<text:s/>on<text:s/>the<text:s/>MVC<text:s/>Impact<text:s/>Assessment<text:s/>Report<text:s/>and<text:s/>the<text:s/>TMA<text:s/>end<text:s/>of<text:s/>programme<text:s/>evaluation.<text:s/></text:span></text:p></text:note-body></text:note></text:span></text:p>
        </text:list-item>
      </text:list>
      <text:p text:style-name="P518"/>
      <text:list text:style-name="LS3" xml:id="list52" text:continue-list="list0">
        <text:list-item>
          <text:p text:style-name="P519"><text:span text:style-name="T519_1">Equity:</text:span><text:span text:style-name="T519_2"><text:s/>MTIP<text:s/>incorporated<text:s/>gender<text:s/>and<text:s/>inclusion<text:s/>through<text:s/>GESI<text:s/>research,<text:s/>women’s<text:s/>participation<text:s/>in<text:s/>outreach,<text:s/>reduced<text:s/>compliance<text:s/>barriers<text:s/>for<text:s/>SMEs,<text:s/>and<text:s/>safeguarding<text:s/>engagement<text:s/>with<text:s/>estates.<text:s/>Women<text:s/>represented<text:s/>34%<text:s/>of<text:s/>MVC<text:s/>beneficiaries,<text:s/>with<text:s/>49%<text:s/>showing<text:s/>improved<text:s/>performance.<text:s/>However,<text:s/>the<text:s/>TMA<text:s/>evaluation<text:s/>found<text:s/>that<text:s/>women,<text:s/>informal<text:s/>traders<text:s/>and<text:s/>smaller<text:s/>firms<text:s/>remain<text:s/>underrepresented<text:s/>in<text:s/>digital<text:s/>and<text:s/>formal<text:s/>trade<text:s/>systems,<text:s/>so<text:s/>future<text:s/>support<text:s/>should<text:s/>include<text:s/>more<text:s/>targeted<text:s/>outreach,<text:s/>digital<text:s/>literacy<text:s/>and<text:s/>helpdesk<text:s/>support.</text:span></text:p>
        </text:list-item>
      </text:list>
      <text:p text:style-name="P520"/>
      <text:list text:style-name="LS3" xml:id="list53" text:continue-list="list0">
        <text:list-item>
          <text:p text:style-name="P521"><text:span text:style-name="T521_1">Overall,<text:s/>the<text:s/></text:span><text:span text:style-name="T521_2">VfM</text:span><text:span text:style-name="T521_3"><text:s/>assessment<text:s/>is<text:s/>positive<text:s/></text:span><text:span text:style-name="T521_4">as<text:s/>the</text:span><text:span text:style-name="T521_5"><text:s/>programme<text:s/>is<text:s/>delivering<text:s/>measurable<text:s/>system</text:span><text:span text:style-name="T521_6"><text:s/></text:span><text:span text:style-name="T521_7">level<text:s/>benefits<text:s/>despite<text:s/>operating<text:s/>in<text:s/>a<text:s/>difficult<text:s/>context<text:s/>and<text:s/>with<text:s/>a<text:s/>significantly<text:s/>reduced<text:s/>funding<text:s/>envelope.<text:s/>The<text:s/>main<text:s/></text:span><text:span text:style-name="T521_8">VfM</text:span><text:span text:style-name="T521_9"><text:s/>challenge<text:s/>for<text:s/>next<text:s/>year<text:s/>is<text:s/>not<text:s/>whether<text:s/>the<text:s/>programme<text:s/>is<text:s/>delivering<text:s/>value,<text:s/>but<text:s/>whether<text:s/>the<text:s/>strongest<text:s/>gains<text:s/>can<text:s/>be<text:s/>sustained<text:s/>and<text:s/>scaled.<text:s/>This<text:s/>will<text:s/>require<text:s/>stronger<text:s/>utilisation<text:s/>of<text:s/>systems,<text:s/>sharper<text:s/>prioritisation,<text:s/>and<text:s/>more<text:s/>systematic<text:s/>evidence<text:s/>of<text:s/>outcome-level<text:s/>change,<text:s/>particularly<text:s/>for<text:s/>productivity,<text:s/>investment<text:s/>and<text:s/>inclusion.</text:span></text:p>
        </text:list-item>
      </text:list>
      <text:p text:style-name="P522"/>
      <text:p text:style-name="P523"><text:span text:style-name="T523_1">E:<text:s/>RISK<text:s/></text:span></text:p>
      <text:p text:style-name="P524"/>
      <text:list text:style-name="LS3" xml:id="list54" text:continue-list="list0">
        <text:list-item>
          <text:p text:style-name="P525"><text:span text:style-name="T525_1">MTIP’s<text:s/>risk<text:s/>profile<text:s/>is<text:s/>dominated<text:s/>by<text:s/>macroeconomic<text:s/>instability,<text:s/>fiscal<text:s/>uncertainty,<text:s/>political<text:s/>economy<text:s/>constraints<text:s/>and<text:s/>system<text:s/>sustainability<text:s/>risks,<text:s/>all<text:s/>of<text:s/>which<text:s/>have<text:s/>implications<text:s/>for<text:s/>delivery<text:s/>and<text:s/></text:span><text:span text:style-name="T525_2">the<text:s/>pace<text:s/>at<text:s/>which<text:s/>outcomes<text:s/>materialise.<text:s/>The<text:s/>overall<text:s/>risk<text:s/>rating<text:s/>is<text:s/></text:span><text:span text:style-name="T525_3">Moderate</text:span><text:span text:style-name="T525_4"><text:s/>and<text:s/>all<text:s/>risks<text:s/>remain<text:s/>within<text:s/>the<text:s/>BHC<text:s/>Lilongwe<text:s/>risk<text:s/>appetite</text:span><text:span text:style-name="T525_5"><text:s/>as<text:s/>described<text:s/>below.</text:span></text:p>
        </text:list-item>
      </text:list>
      <text:p text:style-name="P526"/>
      <text:list text:style-name="LS3" xml:id="list55" text:continue-list="list0">
        <text:list-item>
          <text:p text:style-name="P527"><text:span text:style-name="T527_1">Strategy<text:s/>and<text:s/>context:</text:span><text:span text:style-name="T527_2"><text:s/>Th</text:span><text:span text:style-name="T527_3">is</text:span><text:span text:style-name="T527_4"><text:s/></text:span><text:span text:style-name="T527_5">central<text:s/></text:span><text:span text:style-name="T527_6">risk<text:s/>is<text:s/>around<text:s/>macroeconomic<text:s/>instability,<text:s/>including<text:s/>forex<text:s/>shortages,<text:s/>inflation<text:s/>and<text:s/>fiscal<text:s/>pressures,<text:s/>which<text:s/>constrain<text:s/>economic<text:s/>growth<text:s/>and<text:s/>increase<text:s/>the<text:s/>cost<text:s/>of<text:s/>doing<text:s/>business.<text:s/>This<text:s/>has<text:s/>a<text:s/>direct<text:s/>impact<text:s/>on<text:s/>programme<text:s/>effectiveness<text:s/>as<text:s/>it<text:s/>limits<text:s/>investment<text:s/>opportunities<text:s/>and<text:s/>slows<text:s/>private<text:s/>sector<text:s/>uptake<text:s/>of<text:s/>interventions.<text:s/>The<text:s/>programme<text:s/>is<text:s/>mitigating<text:s/>this<text:s/>through<text:s/>active<text:s/>engagement<text:s/>with<text:s/>Government<text:s/>and<text:s/>international<text:s/>financial<text:s/>institutions,<text:s/>alongside<text:s/>adopting<text:s/>a<text:s/>flexible<text:s/>and<text:s/>realistic<text:s/>approach<text:s/>to<text:s/>delivery<text:s/>and<text:s/>target<text:s/>setting</text:span><text:span text:style-name="T527_7">.</text:span><text:span text:style-name="T527_8"><text:s/></text:span></text:p>
        </text:list-item>
      </text:list>
      <text:p text:style-name="P528"/>
      <text:list text:style-name="LS3" xml:id="list56" text:continue-list="list0">
        <text:list-item>
          <text:p text:style-name="P529"><text:span text:style-name="T529_1">Policy<text:s/>and<text:s/>programme<text:s/>delivery:</text:span><text:span text:style-name="T529_2"><text:s/></text:span><text:span text:style-name="T529_3">These<text:s/>risks</text:span><text:span text:style-name="T529_4"><text:s/></text:span><text:span text:style-name="T529_5">are</text:span><text:span text:style-name="T529_6"><text:s/>around<text:s/>lack<text:s/>of<text:s/>buy<text:s/>in<text:s/>from<text:s/>Malawi<text:s/>government<text:s/>and<text:s/>neighbouring<text:s/>countries<text:s/>to<text:s/>drive<text:s/>regional<text:s/>integration</text:span><text:span text:style-name="T529_7"><text:s/>and<text:s/>uncertain</text:span><text:span text:style-name="T529_8"><text:s/></text:span><text:span text:style-name="T529_9">outer<text:s/>year<text:s/>funding</text:span><text:span text:style-name="T529_10"><text:s/>which<text:s/></text:span><text:span text:style-name="T529_11">are</text:span><text:span text:style-name="T529_12"><text:s/>key<text:s/>for<text:s/>the<text:s/>programme.<text:s/>The<text:s/>programme<text:s/>has<text:s/>strategically<text:s/>encouraged<text:s/></text:span><text:span text:style-name="T529_13">partners<text:s/>to<text:s/></text:span><text:span text:style-name="T529_14">seek<text:s/>partnerships<text:s/>and<text:s/>leverage<text:s/>other<text:s/>development<text:s/>partners<text:s/></text:span><text:span text:style-name="T529_15">in<text:s/>addition<text:s/></text:span><text:span text:style-name="T529_16">to<text:s/>develop</text:span><text:span text:style-name="T529_17">ing</text:span><text:span text:style-name="T529_18"><text:s/>a<text:s/>programme<text:s/>and<text:s/>interventions<text:s/>that<text:s/>will<text:s/>cater<text:s/>for<text:s/>regional<text:s/>linkages.<text:s/>We<text:s/>are<text:s/>engaged<text:s/>on<text:s/>the<text:s/>development<text:s/>of<text:s/>the<text:s/>new<text:s/>regional<text:s/>business<text:s/>case.<text:s/></text:span></text:p>
        </text:list-item>
      </text:list>
      <text:p text:style-name="P530"/>
      <text:list text:style-name="LS3" xml:id="list57" text:continue-list="list0">
        <text:list-item>
          <text:p text:style-name="P531"><text:span text:style-name="T531_1">Public<text:s/>Service<text:s/>Delivery<text:s/>and<text:s/>Operations:</text:span><text:span text:style-name="T531_2"><text:s/>This<text:s/>risk<text:s/>relates<text:s/>to<text:s/>ongoing<text:s/>technology<text:s/>and<text:s/>system<text:s/>transitions<text:s/>particularly<text:s/>HERA<text:s/>which<text:s/>continues<text:s/>to<text:s/>present<text:s/>challenges<text:s/>in<text:s/>financial<text:s/>processes,<text:s/>especially<text:s/>reporting.<text:s/>Targeted<text:s/>support<text:s/>from<text:s/>the<text:s/>centre<text:s/>is<text:s/>helping<text:s/>to<text:s/>stabilise<text:s/>the<text:s/>system<text:s/>and<text:s/>improve<text:s/>functionality<text:s/>over<text:s/>time.<text:s/>While<text:s/>some<text:s/>inefficiencies<text:s/>remain,<text:s/>these<text:s/>are<text:s/>being<text:s/>managed,<text:s/>and<text:s/></text:span><text:span text:style-name="T531_3">the<text:s/>trajectory</text:span><text:span text:style-name="T531_4"><text:s/>has<text:s/>improved</text:span><text:span text:style-name="T531_5"><text:s/>greatly<text:s/>in<text:s/>the<text:s/>year<text:s/>under<text:s/>review</text:span><text:span text:style-name="T531_6">.</text:span></text:p>
        </text:list-item>
      </text:list>
      <text:p text:style-name="P532"/>
      <text:list text:style-name="LS3" xml:id="list58" text:continue-list="list0">
        <text:list-item>
          <text:p text:style-name="P533"><text:span text:style-name="T533_1">People:<text:s/></text:span><text:span text:style-name="T533_2">This<text:s/>relates<text:s/>to</text:span><text:span text:style-name="T533_3"><text:s/>gaps<text:s/>in<text:s/>programme<text:s/>staffing,<text:s/>whether<text:s/>due<text:s/>to<text:s/>vacancies,<text:s/>staff<text:s/>turnover,<text:s/>absences,<text:s/>or<text:s/>budget-related<text:s/>workforce<text:s/>changes,<text:s/>which<text:s/>could<text:s/>affect<text:s/>continuity<text:s/>of<text:s/>programme<text:s/>management<text:s/>and<text:s/>oversight<text:s/>and<text:s/>lead<text:s/>to<text:s/>delays<text:s/>or<text:s/>inefficiencies<text:s/>in<text:s/>MTIP<text:s/>delivery</text:span><text:span text:style-name="T533_4">.<text:s/>This<text:s/>is<text:s/>mitigated<text:s/>through<text:s/>shared<text:s/>oversight<text:s/>across<text:s/>the<text:s/>PM,<text:s/>SRO,<text:s/>Team<text:s/>Leader<text:s/>and<text:s/>Economist</text:span><text:span text:style-name="T533_5">,</text:span><text:span text:style-name="T533_6"><text:s/>and<text:s/>the<text:s/></text:span><text:span text:style-name="T533_7">people<text:s/>plan<text:s/>at<text:s/>the<text:s/>strategic<text:s/>level</text:span><text:span text:style-name="T533_8"><text:s/>to<text:s/>ensure<text:s/>continuity<text:s/>and<text:s/>effective<text:s/>cover<text:s/>during<text:s/>transitions.<text:s/></text:span></text:p>
        </text:list-item>
      </text:list>
      <text:p text:style-name="P534"/>
      <text:list text:style-name="LS3" xml:id="list59" text:continue-list="list0">
        <text:list-item>
          <text:p text:style-name="P535"><text:span text:style-name="T535_1">Reputational:<text:s/></text:span><text:span text:style-name="T535_2">The<text:s/>risk<text:s/>emanates<text:s/>from<text:s/>the<text:s/>programme<text:s/>taking<text:s/></text:span><text:span text:style-name="T535_3">well-judged</text:span><text:span text:style-name="T535_4"><text:s/>but<text:s/>inherently<text:s/>higher<text:s/>risk<text:s/>decisions<text:s/>in<text:s/>a<text:s/>challenging<text:s/>operating<text:s/>context<text:s/>and<text:s/>engaging<text:s/>in<text:s/>politically<text:s/>sensitive<text:s/>areas<text:s/>like<text:s/>mining,<text:s/>thereby<text:s/>attracting<text:s/>stakeholder<text:s/>criticism.<text:s/>This<text:s/>is<text:s/>mitigated<text:s/>through<text:s/>robust<text:s/>FCDO<text:s/>scrutiny<text:s/>of<text:s/>interventions,<text:s/>including<text:s/>rigorous<text:s/>due<text:s/>diligence<text:s/>on<text:s/>investees,<text:s/>oversight<text:s/>via<text:s/>the<text:s/>National<text:s/>Oversight<text:s/>Committee<text:s/>which<text:s/>includes<text:s/>government<text:s/>representation,<text:s/>and<text:s/>adaptive<text:s/>delivery<text:s/>to<text:s/>manage<text:s/>emerging<text:s/>risks<text:s/>and<text:s/>opportunities.</text:span></text:p>
        </text:list-item>
      </text:list>
      <text:p text:style-name="P536"/>
      <text:list text:style-name="LS3" xml:id="list60" text:continue-list="list0">
        <text:list-item>
          <text:p text:style-name="P537"><text:span text:style-name="T537_1">Financial<text:s/>and<text:s/>Fiduciary:<text:s/></text:span><text:span text:style-name="T537_2">The<text:s/>risk<text:s/>of<text:s/>inefficient<text:s/>use<text:s/>or<text:s/>loss<text:s/>of<text:s/>programme<text:s/>funds<text:s/>and<text:s/>assets<text:s/>(e.g.<text:s/></text:span><text:span text:style-name="T537_3">mis<text:s/>procurement</text:span><text:span text:style-name="T537_4">,<text:s/>fraud,<text:s/>DSA<text:s/>abuse,<text:s/>asset<text:s/>misuse),<text:s/>alongside<text:s/>increased<text:s/>pressure<text:s/>to<text:s/>fund<text:s/>workshops.<text:s/>This<text:s/>is<text:s/>mitigated<text:s/>through<text:s/>rigorous<text:s/>due<text:s/>diligence<text:s/>of<text:s/>partners’<text:s/>financial<text:s/>systems<text:s/>and<text:s/>governance,<text:s/>staff<text:s/>training<text:s/>on<text:s/>fraud<text:s/>awareness<text:s/>and<text:s/>reporting,<text:s/>and<text:s/>ongoing<text:s/>assurance<text:s/>through<text:s/>audits,<text:s/>spot<text:s/>checks<text:s/>and<text:s/>follow<text:s/>up<text:s/>on<text:s/>DDA<text:s/>recommendations.</text:span></text:p>
        </text:list-item>
      </text:list>
      <text:p text:style-name="P538"/>
      <text:list text:style-name="LS3" xml:id="list61" text:continue-list="list0">
        <text:list-item>
          <text:p text:style-name="P539"><text:span text:style-name="T539_1">Safeguarding:<text:s/></text:span><text:span text:style-name="T539_2">The<text:s/>key<text:s/>risk<text:s/>is<text:s/>weak<text:s/>or<text:s/>insufficient<text:s/>controls<text:s/>across<text:s/>downstream<text:s/>partners<text:s/>and<text:s/>estates,<text:s/>which<text:s/>could<text:s/>lead<text:s/>to<text:s/>harm<text:s/>to<text:s/>individuals<text:s/>or<text:s/>the<text:s/>environment,<text:s/>including<text:s/>exploitation<text:s/>and<text:s/>abuse,<text:s/>and<text:s/>potentially<text:s/>disrupt<text:s/>programme<text:s/>delivery.<text:s/>This<text:s/>is<text:s/>mitigated<text:s/>through<text:s/>robust<text:s/>partner<text:s/>due<text:s/>diligence,<text:s/>contractual<text:s/>safeguarding<text:s/>provisions,<text:s/>continuous<text:s/>oversight<text:s/>through<text:s/>audits<text:s/>and<text:s/>spot<text:s/>checks,<text:s/>staff<text:s/>training<text:s/>and<text:s/>awareness,<text:s/></text:span><text:span text:style-name="T539_3">continuous<text:s/>reminders<text:s/></text:span><text:span text:style-name="T539_4">to<text:s/>partners<text:s/>on<text:s/>fraud<text:s/>and<text:s/></text:span><text:span text:style-name="T539_5">the<text:s/>Common<text:s/>Approach<text:s/>to<text:s/>Sexual<text:s/>Exploitation</text:span><text:span text:style-name="T539_6">,<text:s/>Sexual<text:s/>Abuse<text:s/>and<text:s/>Sexual<text:s/></text:span><text:span text:style-name="T539_7">Harassment</text:span><text:span text:style-name="T539_8"><text:s/>(CAPSEAH),<text:s/></text:span><text:span text:style-name="T539_9">and<text:s/>enforcement<text:s/>of<text:s/>FCDO’s<text:s/>zero-tolerance<text:s/>approach<text:s/>supported<text:s/>by<text:s/>specialist<text:s/>safeguarding<text:s/>resources.<text:s/>The<text:s/>programme<text:s/>has<text:s/>also<text:s/>worked<text:s/>with<text:s/>the<text:s/>Malawi<text:s/>Macadamia<text:s/>Association<text:s/>(MMA)<text:s/>to<text:s/>develop<text:s/>a<text:s/>code<text:s/>of<text:s/>conduct<text:s/>and<text:s/>facilitate<text:s/>peer<text:s/>exchange<text:s/>between<text:s/>industry<text:s/>leaders<text:s/>on<text:s/>safeguarding,<text:s/>gender<text:s/>equality<text:s/>and<text:s/>disability<text:s/>inclusion<text:s/>as<text:s/>part<text:s/>of<text:s/>this<text:s/>mitigation.</text:span></text:p>
        </text:list-item>
      </text:list>
      <text:p text:style-name="P540"/>
      <text:p text:style-name="P541"/>
      <text:p text:style-name="P542"/>
      <text:p text:style-name="P543"/>
      <text:p text:style-name="P544"><text:span text:style-name="T544_1">F:<text:s/>PROGRAMME<text:s/>MANAGEMENT:<text:s/></text:span><text:bookmark-start text:name="_Hlk21353049"/><text:span text:style-name="T544_2">DELIVERY,<text:s/>COMMERCIAL<text:s/>&amp;<text:s/>FINANCIAL<text:s/>PERFORMANCE<text:s/></text:span><text:bookmark-end text:name="_Hlk21353049"/></text:p>
      <text:p text:style-name="P545"/>
      <text:p text:style-name="P546"><text:span text:style-name="T546_1">Delivery</text:span></text:p>
      <text:list text:style-name="LS3" xml:id="list62" text:continue-list="list0">
        <text:list-item>
          <text:p text:style-name="P547"><text:span text:style-name="T547_1">Programme<text:s/>delivery<text:s/>was<text:s/>good<text:s/>overall,<text:s/>despite<text:s/>operating<text:s/>in<text:s/>a<text:s/>challenging<text:s/>macroeconomic<text:s/>and<text:s/>political<text:s/>environment,<text:s/>including<text:s/>the<text:s/>2025<text:s/>election<text:s/>period<text:s/>which<text:s/>temporarily<text:s/>slowed<text:s/>engagement<text:s/>and<text:s/>decision<text:s/>making.<text:s/>Through<text:s/>adaptive<text:s/>management<text:s/>and<text:s/>close<text:s/>engagement<text:s/>with<text:s/>implementing<text:s/>partners,<text:s/>MTIP<text:s/>maintained<text:s/>momentum</text:span><text:span text:style-name="T547_2">,<text:s/>efficiently<text:s/>managed<text:s/>risks,</text:span><text:span text:style-name="T547_3"><text:s/>and<text:s/>recovered<text:s/>delivery<text:s/>in<text:s/>the<text:s/>latter<text:s/>part<text:s/>of<text:s/>the<text:s/>year.<text:s/>Independent<text:s/>evidence<text:s/>confirms<text:s/>that<text:s/>both<text:s/>TMA<text:s/>and<text:s/>MVC<text:s/>converted<text:s/>substantial<text:s/>delivery<text:s/>into<text:s/>results,<text:s/>particularly<text:s/>in<text:s/>digital<text:s/>trade<text:s/>systems,<text:s/>SPS<text:s/>capacity,<text:s/>productivity<text:s/>and<text:s/>quality<text:s/>improvements,<text:s/>and<text:s/>public-private<text:s/>coordination.<text:s/>Management<text:s/>has<text:s/>taken<text:s/>a<text:s/>proactive<text:s/>approach<text:s/>to<text:s/>prioritisation<text:s/>considering<text:s/>fiscal<text:s/>uncertainty,<text:s/>ensuring<text:s/>that<text:s/>available<text:s/>resources<text:s/>are<text:s/>focused<text:s/>on<text:s/>high-impact<text:s/>interventions<text:s/>while<text:s/>maintaining<text:s/>programme<text:s/>coherence.</text:span></text:p>
        </text:list-item>
      </text:list>
      <text:p text:style-name="P548"/>
      <text:list text:style-name="LS3" xml:id="list63" text:continue-list="list0">
        <text:list-item>
          <text:p text:style-name="P549"><text:span text:style-name="T549_1">The<text:s/>programme<text:s/>has<text:s/>taken<text:s/>important<text:s/>steps<text:s/>to<text:s/>secure<text:s/>continuity<text:s/>and<text:s/>delivery<text:s/>over<text:s/>the<text:s/>medium<text:s/>term.<text:s/>The<text:s/>MTIP<text:s/>Business<text:s/>Case<text:s/>has<text:s/>been<text:s/>extended<text:s/>to<text:s/>December<text:s/>2029,<text:s/>providing<text:s/>a<text:s/>longer<text:s/>implementation<text:s/>horizon<text:s/>to<text:s/>consolidate<text:s/>and<text:s/>scale<text:s/>results.<text:s/>At<text:s/>component<text:s/>level,<text:s/>the<text:s/>MVC<text:s/>contract<text:s/>is<text:s/>being<text:s/>extended<text:s/>to<text:s/>March<text:s/>2029,<text:s/>while<text:s/>the<text:s/>TMA<text:s/>MoU<text:s/>has<text:s/>been<text:s/>extended<text:s/>to<text:s/>September<text:s/>2026,<text:s/>ensuring<text:s/>continuity<text:s/>of<text:s/>delivery<text:s/>across<text:s/>both<text:s/>components.<text:s/>Both<text:s/>TMA<text:s/>and<text:s/>ASI<text:s/>have<text:s/>responded<text:s/>positively<text:s/>to<text:s/>ODA<text:s/>reductions<text:s/>and<text:s/>the<text:s/>UK’s<text:s/>modern<text:s/>development<text:s/>approach<text:s/>by<text:s/>placing<text:s/>greater<text:s/>emphasis<text:s/>on<text:s/>regional<text:s/>approaches,<text:s/>prioritising<text:s/>partnerships<text:s/>to<text:s/>maximise<text:s/>long-term<text:s/>impact,<text:s/>and<text:s/>strengthening<text:s/>the<text:s/>sustainability<text:s/>of<text:s/>interventions.<text:s/>Overall,<text:s/>delivery<text:s/>has<text:s/>remained<text:s/>resilient<text:s/>and<text:s/>responsive,<text:s/>with<text:s/>partners<text:s/>demonstrating<text:s/>flexibility<text:s/>and<text:s/>capacity<text:s/>to<text:s/>adapt<text:s/>to<text:s/>external<text:s/>constraints<text:s/>while<text:s/>maintaining<text:s/>a<text:s/>focus<text:s/>on<text:s/>results.</text:span></text:p>
        </text:list-item>
      </text:list>
      <text:p text:style-name="P550"/>
      <text:list text:style-name="LS3" xml:id="list64" text:continue-list="list0">
        <text:list-item>
          <text:p text:style-name="P551"><text:span text:style-name="T551_1">Governance<text:s/>arrangements<text:s/>remain<text:s/>appropriate<text:s/>for<text:s/>the<text:s/>current<text:s/>phase<text:s/>of<text:s/>the<text:s/>programme.<text:s/>Regular<text:s/>engagement<text:s/>with<text:s/>implementing<text:s/>partners,<text:s/>use<text:s/>of<text:s/>the<text:s/>National<text:s/>Oversight<text:s/>Committee,<text:s/>and<text:s/>close<text:s/>involvement<text:s/>of<text:s/>the<text:s/>SRO<text:s/>and<text:s/>programme<text:s/>team<text:s/>have<text:s/>helped<text:s/>maintain<text:s/>delivery<text:s/>discipline<text:s/>and<text:s/>manage<text:s/>risks.<text:s/>As<text:s/>the<text:s/>programme<text:s/>moves<text:s/>into<text:s/>an<text:s/>extended<text:s/>delivery<text:s/>period,<text:s/>governance<text:s/>should<text:s/>place<text:s/>greater<text:s/>emphasis<text:s/>on<text:s/>prioritisation,<text:s/>evidence<text:s/>quality,<text:s/>sustainability<text:s/>of<text:s/>systems<text:s/>and<text:s/>strategic<text:s/>decision-making,<text:s/>rather<text:s/>than<text:s/>routine<text:s/>reporting<text:s/>alone.</text:span></text:p>
        </text:list-item>
      </text:list>
      <text:p text:style-name="P552"><text:span text:style-name="T552_1">Commercial<text:s/>and<text:s/>Financial<text:s/>Performance</text:span></text:p>
      <text:list text:style-name="LS3" xml:id="list65" text:continue-list="list0">
        <text:list-item>
          <text:p text:style-name="P553"><text:span text:style-name="T553_1">Financial<text:s/>performance<text:s/>was<text:s/>strong,<text:s/>with<text:s/></text:span><text:span text:style-name="T553_2">high<text:s/>budget</text:span><text:span text:style-name="T553_3"><text:s/>utilisation<text:s/>aligned<text:s/>to<text:s/>delivery<text:s/>priorities,<text:s/>reflecting<text:s/>a<text:s/>peak<text:s/>implementation<text:s/>year.<text:s/>Expenditure<text:s/>increases<text:s/>were<text:s/>driven<text:s/>by<text:s/>scaled<text:s/>delivery<text:s/>rather<text:s/>than<text:s/>inefficiencies,<text:s/>with<text:s/>evidence<text:s/>of<text:s/>improving<text:s/>unit<text:s/>costs<text:s/>and<text:s/>stronger<text:s/>outcome<text:s/>conversion</text:span><text:span text:style-name="T553_4">.<text:s/>The<text:s/>flexible<text:s/>design<text:s/>of<text:s/>the<text:s/>programme<text:s/>has<text:s/>been<text:s/>a<text:s/>key<text:s/>strength,<text:s/>enabling<text:s/>both<text:s/>components<text:s/>to<text:s/>adjust<text:s/>delivery<text:s/>and<text:s/>spending<text:s/>in<text:s/>response<text:s/>to<text:s/>emerging<text:s/>opportunities<text:s/>and<text:s/>constraints.<text:s/>This<text:s/>flexibility<text:s/>has<text:s/>supported<text:s/>efficient<text:s/>resource<text:s/>utilisation<text:s/>and<text:s/>helped<text:s/>maintain<text:s/>momentum<text:s/>despite<text:s/>a<text:s/>constrained<text:s/>operating<text:s/>environment.</text:span></text:p>
        </text:list-item>
      </text:list>
      <text:p text:style-name="P554"/>
      <text:list text:style-name="LS3" xml:id="list66" text:continue-list="list0">
        <text:list-item>
          <text:p text:style-name="P555"><text:span text:style-name="T555_1">MVC<text:s/>demonstrated<text:s/>strong<text:s/>financial<text:s/>performance,<text:s/>exceeding<text:s/>its<text:s/>original<text:s/>£3<text:s/>million<text:s/>allocation<text:s/>by<text:s/>effectively<text:s/>utilising<text:s/>underspends<text:s/>from<text:s/>other<text:s/>programmes<text:s/>within<text:s/>the<text:s/>portfolio.<text:s/>This<text:s/>reflects<text:s/>both<text:s/>strong<text:s/>delivery<text:s/>demand<text:s/>and<text:s/>the<text:s/>component’s<text:s/>capacity<text:s/>to<text:s/>absorb<text:s/>additional<text:s/>funding<text:s/>while<text:s/>maintaining<text:s/>value<text:s/>for<text:s/>money.<text:s/>TMA<text:s/>initially<text:s/>faced<text:s/>challenges<text:s/>in<text:s/>utilising<text:s/>its<text:s/>original<text:s/>£3<text:s/>million<text:s/>allocation,<text:s/>partly<text:s/>due<text:s/>to<text:s/>cancelled<text:s/>activities,<text:s/>including<text:s/>elements<text:s/>of<text:s/>the<text:s/>data<text:s/>exchange<text:s/>work,<text:s/>and<text:s/>inaccurate<text:s/>forecasting<text:s/>that<text:s/>resulted<text:s/>in<text:s/>low<text:s/>spend<text:s/>against<text:s/>some<text:s/>budget<text:s/>lines.<text:s/>The<text:s/>budget<text:s/>was<text:s/>subsequently<text:s/>reduced<text:s/>to<text:s/>£2.7<text:s/>million,<text:s/>which<text:s/>TMA<text:s/>fully<text:s/>utilised.</text:span></text:p>
        </text:list-item>
      </text:list>
      <text:p text:style-name="P556"/>
      <text:list text:style-name="LS3" xml:id="list67" text:continue-list="list0">
        <text:list-item>
          <text:p text:style-name="P557"><text:span text:style-name="T557_1">Across<text:s/>both<text:s/>components,<text:s/>expenditure<text:s/>remained<text:s/>closely<text:s/>aligned<text:s/>with<text:s/>delivery,<text:s/>with<text:s/>no<text:s/>major<text:s/>inefficiencies<text:s/>identified.<text:s/>Some<text:s/>value<text:s/>for<text:s/>money<text:s/>challenges<text:s/>did<text:s/>emerge,<text:s/>including<text:s/>weaknesses<text:s/>in<text:s/>the<text:s/>monitoring<text:s/>and<text:s/>tracking<text:s/>of<text:s/>costs<text:s/>under<text:s/>a<text:s/>consultant<text:s/>contract<text:s/>within<text:s/>the<text:s/>Malawi<text:s/>Value<text:s/>Chains<text:s/>(MVC)<text:s/>component,<text:s/>as<text:s/>well<text:s/>as<text:s/>underspends<text:s/>and<text:s/>forecasting<text:s/>weaknesses<text:s/>by<text:s/>TMA.<text:s/>These<text:s/>issues<text:s/>were<text:s/>subsequently<text:s/>addressed<text:s/>through<text:s/>strengthened<text:s/>oversight<text:s/>and<text:s/>management<text:s/>action.<text:s/>Overall,<text:s/>strong<text:s/>financial<text:s/>controls,<text:s/>adaptive<text:s/>programme<text:s/>management,<text:s/>and<text:s/>responsive<text:s/>delivery<text:s/>partners<text:s/>ensured<text:s/>that<text:s/>resources<text:s/>were<text:s/>used<text:s/>effectively,<text:s/>supporting<text:s/>results<text:s/>delivery<text:s/>and<text:s/>contributing<text:s/>positively<text:s/>to<text:s/>the<text:s/>programme’s<text:s/>overall<text:s/>value<text:s/>for<text:s/>money</text:span></text:p>
        </text:list-item>
      </text:list>
      <text:p text:style-name="P558"/>
      <text:list text:style-name="LS3" xml:id="list68" text:continue-list="list0">
        <text:list-item>
          <text:p text:style-name="P559"><text:span text:style-name="T559_1">Looking<text:s/>ahead,<text:s/>financial<text:s/>management<text:s/>should<text:s/>continue<text:s/>to<text:s/>support<text:s/>strategic<text:s/>prioritisation,<text:s/>and<text:s/>TMA’s<text:s/>budget<text:s/>management<text:s/>and<text:s/>forecasting<text:s/>should<text:s/>improve.<text:s/>The<text:s/>programme<text:s/>should<text:s/>avoid<text:s/>spreading<text:s/>limited<text:s/>resources<text:s/>too<text:s/>thinly<text:s/>and<text:s/>should<text:s/>use<text:s/>annual<text:s/>planning<text:s/>to<text:s/>test<text:s/>whether<text:s/>each<text:s/>intervention<text:s/>has<text:s/>a<text:s/>clear<text:s/>route<text:s/>to<text:s/>export<text:s/>growth,<text:s/>investment<text:s/>readiness,<text:s/>trade<text:s/>cost<text:s/>reduction<text:s/>or<text:s/>institutional<text:s/>sustainability.<text:s/>Where<text:s/>interventions<text:s/>depend<text:s/>on<text:s/>government<text:s/>financing<text:s/>or<text:s/>maintenance<text:s/>commitments,<text:s/>these<text:s/>requirements<text:s/>should<text:s/>be<text:s/>identified<text:s/>early<text:s/>and<text:s/>reflected<text:s/>in<text:s/>delivery<text:s/>planning.</text:span></text:p>
        </text:list-item>
      </text:list>
      <text:p text:style-name="P560"/>
      <text:p text:style-name="P561"><text:span text:style-name="T561_1">G:<text:s/>MONITORING,<text:s/>EVIDENCE<text:s/>AND<text:s/>LEARNING<text:s/></text:span></text:p>
      <text:p text:style-name="P562"/>
      <text:p text:style-name="P563"><text:span text:style-name="T563_1">Evidence</text:span></text:p>
      <text:list text:style-name="LS3" xml:id="list69" text:continue-list="list0">
        <text:list-item>
          <text:p text:style-name="P564"><text:span text:style-name="T564_1">MTIP<text:s/>strengthened<text:s/>its<text:s/>evidence<text:s/>base<text:s/>over<text:s/>the<text:s/>review<text:s/>period<text:s/>through<text:s/>the<text:s/>TMA<text:s/>independent<text:s/>evaluation<text:s/>and<text:s/>MVC<text:s/>mid-term<text:s/>review,<text:s/>which<text:s/>provided<text:s/>robust<text:s/>validation<text:s/>of<text:s/>performance,<text:s/></text:span><text:span text:style-name="T564_2">VfM</text:span><text:span text:style-name="T564_3"><text:s/>and<text:s/>the<text:s/>Theory<text:s/>of<text:s/>Change.<text:s/>MVC<text:s/>operates<text:s/>a<text:s/>structured<text:s/>Results<text:s/>Management<text:s/>System<text:s/>comprising<text:s/>a<text:s/>Results<text:s/>Management<text:s/>Manual,<text:s/>Initiative<text:s/>Management<text:s/>Plans<text:s/>and<text:s/>a<text:s/>Results<text:s/>Aggregation<text:s/>Sheet.<text:s/>These<text:s/>tools<text:s/>define<text:s/>indicator<text:s/>methodologies,<text:s/>structure<text:s/>data<text:s/>collection<text:s/>and<text:s/>support<text:s/>aggregation<text:s/>of<text:s/>results<text:s/>across<text:s/>interventions.<text:s/>For<text:s/>TMA,<text:s/>triangulation<text:s/>is<text:s/>supported<text:s/>by<text:s/>administrative<text:s/>data,<text:s/>corridor<text:s/>performance<text:s/>data,<text:s/>customs<text:s/>records,<text:s/>SPS<text:s/>data<text:s/>and<text:s/>programme<text:s/>reporting,<text:s/>strengthening<text:s/>confidence<text:s/>in<text:s/>results.</text:span></text:p>
        </text:list-item>
      </text:list>
      <text:p text:style-name="P565"/>
      <text:list text:style-name="LS3" xml:id="list70" text:continue-list="list0">
        <text:list-item>
          <text:p text:style-name="P566"><text:span text:style-name="T566_1">T</text:span><text:span text:style-name="T566_2">he<text:s/>evidence<text:s/>base<text:s/>is<text:s/>now<text:s/>stronger<text:s/>than<text:s/>in<text:s/>previous<text:s/>years.<text:s/>The<text:s/>combination<text:s/>of<text:s/>independent<text:s/>evaluation,<text:s/>mid-term<text:s/>review,<text:s/>partner<text:s/>monitoring<text:s/>and<text:s/>administrative<text:s/>datasets<text:s/>provides<text:s/>reasonable<text:s/>confidence<text:s/>in<text:s/>the<text:s/>overall<text:s/>performance<text:s/>judgement.<text:s/>However,<text:s/>there<text:s/>remains<text:s/>a<text:s/>need<text:s/>to<text:s/>improve<text:s/>consistency<text:s/>between<text:s/>output<text:s/>reporting<text:s/>and<text:s/>outcome<text:s/>evidence,<text:s/>particularly<text:s/>where<text:s/>results<text:s/>depend<text:s/>on<text:s/>behaviour<text:s/>change<text:s/>by<text:s/>firms,<text:s/>utilisation<text:s/>of<text:s/>public<text:s/>systems,<text:s/>or<text:s/></text:span><text:span text:style-name="T566_3">longer</text:span><text:span text:style-name="T566_4"><text:s/></text:span><text:span text:style-name="T566_5">term</text:span><text:span text:style-name="T566_6"><text:s/>investment<text:s/>decisions.</text:span></text:p>
        </text:list-item>
      </text:list>
      <text:p text:style-name="P567"><text:span text:style-name="T567_1">Monitoring</text:span></text:p>
      <text:list text:style-name="LS3" xml:id="list71" text:continue-list="list0">
        <text:list-item>
          <text:p text:style-name="P568"><text:span text:style-name="T568_1">Monitoring<text:s/>systems<text:s/>have<text:s/>improved<text:s/>in<text:s/>both<text:s/>rigour<text:s/>and<text:s/>verification.<text:s/></text:span><text:span text:style-name="T568_2">MTIP</text:span><text:span text:style-name="T568_3"><text:s/>applies<text:s/>a<text:s/>combination<text:s/>of<text:s/>partner<text:s/>reporting<text:s/>and<text:s/>independent<text:s/>validation,<text:s/>spot<text:s/>checks,<text:s/></text:span><text:span text:style-name="T568_4">audits,<text:s/></text:span><text:span text:style-name="T568_5">random<text:s/></text:span><text:span text:style-name="T568_6">meetings<text:s/>with<text:s/>partners</text:span><text:span text:style-name="T568_7">,<text:s/>indicator<text:s/>reference<text:s/>sheets<text:s/>and<text:s/>estate<text:s/>tracking<text:s/>tools<text:s/>to<text:s/>assess<text:s/>delivery</text:span><text:span text:style-name="T568_8"><text:s/></text:span><text:span text:style-name="T568_9">and<text:s/>performance.<text:s/>A<text:s/>comprehensive<text:s/>impact<text:s/>assessment<text:s/>was<text:s/>initiated</text:span><text:span text:style-name="T568_10"><text:s/>for<text:s/>MVC</text:span><text:span text:style-name="T568_11">,<text:s/>with<text:s/>results<text:s/>triangulated<text:s/>and<text:s/>validated<text:s/>through<text:s/>technical<text:s/>review<text:s/>processes.<text:s/>Monitoring<text:s/>evidence<text:s/>is<text:s/>used<text:s/>to<text:s/>inform<text:s/>adaptive</text:span><text:span text:style-name="T568_12"><text:s/>and<text:s/>flexible</text:span><text:span text:style-name="T568_13"><text:s/>management,<text:s/>with<text:s/></text:span><text:span text:style-name="T568_14">implementing<text:s/>partners</text:span><text:span text:style-name="T568_15"><text:s/>supporting<text:s/>real</text:span><text:span text:style-name="T568_16"><text:s/></text:span><text:span text:style-name="T568_17">time<text:s/>adjustments<text:s/>to<text:s/>interventions<text:s/>and<text:s/>resource<text:s/>allocation.</text:span></text:p>
        </text:list-item>
      </text:list>
      <text:p text:style-name="P569"><text:span text:style-name="T569_1">Learning</text:span></text:p>
      <text:list text:style-name="LS3" xml:id="list72" text:continue-list="list0">
        <text:list-item>
          <text:p text:style-name="P570"><text:span text:style-name="T570_1">The<text:s/>programme<text:s/>has<text:s/>made<text:s/>increasing<text:s/>use<text:s/>of<text:s/>learning<text:s/>to<text:s/>inform<text:s/>delivery<text:s/>and<text:s/>influence<text:s/>the<text:s/>wider<text:s/>sector.<text:s/>MVC<text:s/>has<text:s/>generated<text:s/>analytical<text:s/>and<text:s/>technical<text:s/>products<text:s/>on<text:s/>value<text:s/>chains,<text:s/>GESI,<text:s/>estate<text:s/>performance,<text:s/>market<text:s/>access<text:s/>and<text:s/>critical<text:s/>minerals,<text:s/>while<text:s/>TMA<text:s/>has<text:s/>contributed<text:s/>evidence<text:s/>on<text:s/>trade<text:s/>facilitation,<text:s/>digital<text:s/>systems<text:s/>and<text:s/>regional<text:s/>integration.<text:s/>The<text:s/>strongest<text:s/>learning<text:s/>is<text:s/>where<text:s/>evidence<text:s/>is<text:s/>tied<text:s/>to<text:s/>decisions,<text:s/>practical<text:s/>tools<text:s/>and<text:s/>market<text:s/>opportunities.<text:s/>Next<text:s/>year,<text:s/>MTIP<text:s/>should<text:s/>sharpen<text:s/>learning<text:s/>around<text:s/>a<text:s/>smaller<text:s/>number<text:s/>of<text:s/>priority<text:s/>questions:<text:s/>what<text:s/>drives<text:s/>sustained<text:s/>adoption,<text:s/>how<text:s/>digital<text:s/>and<text:s/>SPS<text:s/>systems<text:s/>are<text:s/>used<text:s/>by<text:s/>firms,<text:s/>which<text:s/>value<text:s/>chain<text:s/>interventions<text:s/>generate<text:s/>the<text:s/>strongest<text:s/>commercial<text:s/>returns,<text:s/>and<text:s/>how<text:s/>inclusion<text:s/>can<text:s/>be<text:s/>improved<text:s/>without<text:s/>weakening<text:s/>commercial<text:s/>viability.</text:span></text:p>
        </text:list-item>
      </text:list>
      <table:table table:style-name="Table20">
        <table:table-column table:style-name="Column75"/>
        <table:table-column table:style-name="Column76"/>
        <table:table-column table:style-name="Column77"/>
        <table:table-column table:style-name="Column78"/>
        <table:table-row table:style-name="Row94">
          <table:table-cell table:style-name="Cell255">
            <text:p text:style-name="P571"><text:span text:style-name="T571_1">Date<text:s/>of<text:s/>last<text:s/>narrative<text:s/>financial<text:s/>report</text:span></text:p>
          </table:table-cell>
          <table:table-cell table:style-name="Cell256">
            <text:p text:style-name="P572"><text:span text:style-name="T572_1">March<text:s/></text:span><text:span text:style-name="T572_2">2026</text:span></text:p>
          </table:table-cell>
          <table:table-cell table:style-name="Cell257">
            <text:p text:style-name="P573"><text:span text:style-name="T573_1">Date<text:s/>of<text:s/>last<text:s/>audited<text:s/>annual<text:s/>statement</text:span></text:p>
          </table:table-cell>
          <table:table-cell table:style-name="Cell258">
            <text:p text:style-name="P574"><text:span text:style-name="T574_1">March<text:s/>2025</text:span><text:span text:style-name="T574_2"><text:s/>(</text:span><text:span text:style-name="T574_3">next<text:s/>audit<text:s/>due<text:s/>end<text:s/>of<text:s/>September<text:s/>2026)</text:span></text:p>
          </table:table-cell>
        </table:table-row>
      </table:table>
      <text:p text:style-name="P575"/>
      <text:p text:style-name="P57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Calibri" svg:font-family="Calibri" style:font-pitch="variable" style:font-family-generic="swiss"/>
    <style:font-face style:name="Calibri Light" svg:font-family="Calibri Light" style:font-pitch="variable" style:font-family-generic="swiss"/>
    <style:font-face style:name="Yu Gothic Light" svg:font-family="Yu Gothic Light" style:font-pitch="variable" style:font-family-generic="swiss"/>
    <style:font-face style:name="Segoe UI" svg:font-family="Segoe UI" style:font-pitch="variable" style:font-family-generic="swiss"/>
    <style:font-face style:name="游明朝" svg:font-family="游明朝"/>
  </office:font-face-decls>
  <office:styles>
    <style:default-style style:family="paragraph">
      <style:paragraph-properties fo:line-height="108%" fo:orphans="2" fo:widows="2" style:tab-stop-distance="1.27cm"/>
      <style:text-properties style:use-window-font-color="true" style:font-name="Calibri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line-height="100%" fo:margin-bottom="0cm" fo:orphans="2" fo:widows="2"/>
      <style:text-properties style:font-name="Arial" fo:font-size="12pt" style:font-name-asian="Times New Roman" style:font-size-asian="12pt" style:font-name-complex="Times New Roman" style:font-size-complex="12pt"/>
    </style:style>
    <style:style style:name="Heading_20_2" style:display-name="Heading 2" style:family="paragraph" style:parent-style-name="Normal" style:default-outline-level="2">
      <style:paragraph-properties fo:margin-top="0.423cm"/>
      <style:text-properties fo:font-style="italic" style:font-style-asian="italic" fo:font-size="14pt" style:font-size-asian="14pt" style:font-size-complex="14pt" fo:font-weight="bold" style:font-weight-asian="bold" style:letter-kerning="true"/>
    </style:style>
    <style:style style:name="Heading_20_3" style:display-name="Heading 3" style:family="paragraph" style:parent-style-name="Normal" style:default-outline-level="3">
      <style:paragraph-properties fo:margin-top="0.071cm" fo:keep-with-next="always" fo:keep-together="always"/>
      <style:text-properties fo:color="#1f3763" style:font-name="Calibri Light" style:font-name-asian="游ゴシック Light" style:font-name-complex="Times New Roman"/>
    </style:style>
    <style:style style:name="Heading_20_6" style:display-name="Heading 6" style:family="paragraph" style:parent-style-name="Normal" style:default-outline-level="6">
      <style:paragraph-properties fo:margin-top="0.071cm" fo:keep-with-next="always" fo:keep-together="always"/>
      <style:text-properties fo:color="#1f3763" style:font-name="Calibri Light" style:font-name-asian="游ゴシック Light" style:font-name-complex="Times New Roman"/>
    </style:style>
    <style:style style:name="Default_20_Paragraph_20_Font" style:display-name="Default Paragraph Font" style:family="text"/>
    <style:style style:name="No_20_List" style:display-name="No List" style:family="paragraph">
      <style:paragraph-properties fo:line-height="108%" fo:margin-bottom="0.282cm"/>
      <style:text-properties fo:font-size="11pt" style:font-size-asian="11pt" style:font-size-complex="11pt"/>
    </style:style>
    <style:style style:name="Balloon_20_Text" style:display-name="Balloon Text" style:family="paragraph" style:parent-style-name="Normal">
      <style:text-properties style:font-name="Segoe UI" fo:font-size="9pt" style:font-size-asian="9pt" style:font-name-complex="Segoe UI" style:font-size-complex="9pt"/>
    </style:style>
    <style:style style:name="Balloon_20_Text_20_Char" style:display-name="Balloon Text Char" style:family="text" style:parent-style-name="Default_20_Paragraph_20_Font">
      <style:text-properties style:font-name="Segoe UI" fo:font-size="9pt" style:font-name-asian="Times New Roman" style:font-size-asian="9pt" style:font-name-complex="Segoe UI" style:font-size-complex="9pt"/>
    </style:style>
    <style:style style:name="List_20_Paragraph" style:display-name="List Paragraph" style:family="paragraph" style:parent-style-name="Normal">
      <style:paragraph-properties fo:margin-bottom="0.423cm" fo:margin-left="1.27cm"/>
      <style:text-properties style:font-size-complex="10pt" fo:language-asian="en" fo:country-asian="GB"/>
    </style:style>
    <style:style style:name="List_20_Paragraph_20_Char" style:display-name="List Paragraph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0pt" fo:language-asian="en" fo:country-asian="GB"/>
    </style:style>
    <style:style style:name="Heading_20_2_20_Char" style:display-name="Heading 2 Char" style:family="text" style:parent-style-name="Default_20_Paragraph_20_Font">
      <style:text-properties fo:font-style="italic" style:font-style-asian="italic" style:font-name="Arial" fo:font-size="14pt" style:font-name-asian="Times New Roman" style:font-size-asian="14pt" style:font-name-complex="Times New Roman" style:font-size-complex="14pt" fo:font-weight="bold" style:font-weight-asian="bold" style:letter-kerning="true"/>
    </style:style>
    <style:style style:name="Internet_20_link" style:display-name="Internet link" style:family="text" style:parent-style-name="Default_20_Paragraph_20_Font">
      <style:text-properties fo:color="#0563c1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text-properties fo:font-size="10pt" style:font-size-asian="10pt" style:font-size-complex="10pt"/>
    </style:style>
    <style:style style:name="Comment_20_Text_20_Char" style:display-name="Comment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Comment_20_Subject_20_Char" style:display-name="Comment Subject Char" style:family="text" style:parent-style-name="Comment_20_Text_20_Char">
      <style:text-properties style:font-name="Arial" fo:font-size="10pt" style:font-name-asian="Times New Roman" style:font-size-asian="10pt" style:font-name-complex="Times New Roman" style:font-size-complex="10pt" fo:font-weight="bold" style:font-weight-asian="bold" style:font-weight-complex="bold"/>
    </style:style>
    <style:style style:name="FollowedHyperlink" style:family="text" style:parent-style-name="Default_20_Paragraph_20_Font">
      <style:text-properties fo:color="#954f72" style:text-underline-style="solid" style:text-underline-color="font-color"/>
    </style:style>
    <style:style style:name="Smart_20_Link" style:display-name="Smart Link" style:family="text" style:parent-style-name="Default_20_Paragraph_20_Font">
      <style:text-properties fo:background-color="#f3f2f1" fo:color="#0000ff" style:text-underline-style="solid" style:text-underline-color="font-color"/>
    </style:style>
    <style:style style:name="Heading_20_3_20_Char" style:display-name="Heading 3 Char" style:family="text" style:parent-style-name="Default_20_Paragraph_20_Font">
      <style:text-properties fo:color="#1f3763" style:font-name="Calibri Light" fo:font-size="12pt" style:font-name-asian="游ゴシック Light" style:font-size-asian="12pt" style:font-name-complex="Times New Roman" style:font-size-complex="12pt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Normal_20__28_Web_29_" style:display-name="Normal (Web)" style:family="paragraph" style:parent-style-name="Normal">
      <style:text-properties style:font-name="Times New Roman"/>
    </style:style>
    <style:style style:name="LS30" style:family="paragraph" style:parent-style-name="No_20_List"/>
    <style:style style:name="Revision" style:family="paragraph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/>
    </style:style>
    <style:style style:name="Endnote_20_text" style:display-name="Endnote text" style:family="paragraph" style:parent-style-name="Normal">
      <style:text-properties fo:font-size="10pt" style:font-size-asian="10pt" style:font-size-complex="10pt"/>
    </style:style>
    <style:style style:name="Endnote_20_Text_20_Char" style:display-name="Endnote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Endnote_20_reference" style:display-name="Endnote reference" style:family="text" style:parent-style-name="Default_20_Paragraph_20_Font">
      <style:text-properties style:text-position="super 58%"/>
    </style:style>
    <style:style style:name="Footnote_20_text" style:display-name="Footnote text" style:family="paragraph" style:parent-style-name="Normal">
      <style:text-properties fo:font-size="10pt" style:font-size-asian="10pt" style:font-size-complex="10pt"/>
    </style:style>
    <style:style style:name="Footnote_20_Text_20_Char" style:display-name="Footnote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Mention" style:family="text" style:parent-style-name="Default_20_Paragraph_20_Font">
      <style:text-properties fo:background-color="#e1dfdd" fo:color="#2b579a"/>
    </style:style>
    <style:style style:name="Heading_20_6_20_Char" style:display-name="Heading 6 Char" style:family="text" style:parent-style-name="Default_20_Paragraph_20_Font">
      <style:text-properties fo:color="#1f3763" style:font-name="Calibri Light" fo:font-size="12pt" style:font-name-asian="游ゴシック Light" style:font-size-asian="12pt" style:font-name-complex="Times New Roman" style:font-size-complex="12pt"/>
    </style:style>
    <style:style style:name="fui-text" style:family="text" style:parent-style-name="Default_20_Paragraph_20_Font"/>
    <style:style style:name="fui-tab__content" style:family="text" style:parent-style-name="Default_20_Paragraph_20_Font"/>
    <style:style style:name="fui-tab__content--reserved-space" style:family="text" style:parent-style-name="Default_20_Paragraph_20_Font"/>
    <style:style style:name="List1Level0" style:family="text">
      <style:text-properties style:font-name="Symbol"/>
    </style:style>
    <style:style style:name="List1Level1" style:family="text">
      <style:text-properties style:font-name="Courier New" style:font-name-complex="Courier New"/>
    </style:style>
    <style:style style:name="List1Level2" style:family="text">
      <style:text-properties style:font-name="Wingdings"/>
    </style:style>
    <style:style style:name="List1Level3" style:family="text">
      <style:text-properties style:font-name="Symbol"/>
    </style:style>
    <style:style style:name="List1Level4" style:family="text">
      <style:text-properties style:font-name="Courier New" style:font-name-complex="Courier New"/>
    </style:style>
    <style:style style:name="List1Level5" style:family="text">
      <style:text-properties style:font-name="Wingdings"/>
    </style:style>
    <style:style style:name="List1Level6" style:family="text">
      <style:text-properties style:font-name="Symbol"/>
    </style:style>
    <style:style style:name="List1Level7" style:family="text">
      <style:text-properties style:font-name="Courier New" style:font-name-complex="Courier New"/>
    </style:style>
    <style:style style:name="List1Level8" style:family="text">
      <style:text-properties style:font-name="Wingdings"/>
    </style:style>
    <text:list-style style:name="LS1">
      <text:list-level-style-bullet text:bullet-char="" text:style-name="List1Level0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o" text:style-name="List1Level1" text:level="2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2" text:level="3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/>
      </text:list-level-style-bullet>
      <text:list-level-style-bullet text:bullet-char="" text:style-name="List1Level3" text:level="4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/>
      </text:list-level-style-bullet>
      <text:list-level-style-bullet text:bullet-char="o" text:style-name="List1Level4" text:level="5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5" text:level="6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/>
      </text:list-level-style-bullet>
      <text:list-level-style-bullet text:bullet-char="" text:style-name="List1Level6" text:level="7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/>
      </text:list-level-style-bullet>
      <text:list-level-style-bullet text:bullet-char="o" text:style-name="List1Level7" text:level="8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8" text:level="9">
        <style:list-level-properties text:space-before="12.065cm" text:min-label-width="0.635cm" fo:text-align="start" text:list-level-position-and-space-mode="label-alignment">
          <style:list-level-label-alignment text:label-followed-by="listtab" fo:margin-left="12.7cm" fo:text-indent="-0.635cm"/>
        </style:list-level-properties>
        <style:text-properties style:font-name="Wingdings"/>
      </text:list-level-style-bullet>
    </text:list-style>
    <style:style style:name="List2Level0" style:family="text" style:parent-style-name="LS30">
      <style:text-properties fo:color="#000000"/>
    </style: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/>
      </text:list-level-style-number>
      <text:list-level-style-number style:num-format="a" text:style-name="List2Level1" text:level="2">
        <style:list-level-properties text:space-before="0.769cm" text:min-label-width="0.635cm" fo:text-align="start" text:list-level-position-and-space-mode="label-alignment">
          <style:list-level-label-alignment text:label-followed-by="listtab" fo:margin-left="1.404cm" fo:text-indent="-0.635cm"/>
        </style:list-level-properties>
      </text:list-level-style-number>
      <text:list-level-style-number style:num-format="i" text:style-name="List2Level2" text:level="3">
        <style:list-level-properties text:min-label-width="2.674cm" text:min-label-distance="0.318cm" fo:text-align="end" text:list-level-position-and-space-mode="label-alignment">
          <style:list-level-label-alignment text:label-followed-by="listtab" fo:margin-left="2.674cm" fo:text-indent="-0.318cm"/>
        </style:list-level-properties>
      </text:list-level-style-number>
      <text:list-level-style-number style:num-format="1" text:style-name="List2Level3" text:level="4">
        <style:list-level-properties text:space-before="3.309cm" text:min-label-width="0.635cm" fo:text-align="start" text:list-level-position-and-space-mode="label-alignment">
          <style:list-level-label-alignment text:label-followed-by="listtab" fo:margin-left="3.944cm" fo:text-indent="-0.635cm"/>
        </style:list-level-properties>
      </text:list-level-style-number>
      <text:list-level-style-number style:num-format="a" text:style-name="List2Level4" text:level="5">
        <style:list-level-properties text:space-before="4.579cm" text:min-label-width="0.635cm" fo:text-align="start" text:list-level-position-and-space-mode="label-alignment">
          <style:list-level-label-alignment text:label-followed-by="listtab" fo:margin-left="5.214cm" fo:text-indent="-0.635cm"/>
        </style:list-level-properties>
      </text:list-level-style-number>
      <text:list-level-style-number style:num-format="i" text:style-name="List2Level5" text:level="6">
        <style:list-level-properties text:min-label-width="6.484cm" text:min-label-distance="0.318cm" fo:text-align="end" text:list-level-position-and-space-mode="label-alignment">
          <style:list-level-label-alignment text:label-followed-by="listtab" fo:margin-left="6.484cm" fo:text-indent="-0.318cm"/>
        </style:list-level-properties>
      </text:list-level-style-number>
      <text:list-level-style-number style:num-format="1" text:style-name="List2Level6" text:level="7">
        <style:list-level-properties text:space-before="7.119cm" text:min-label-width="0.635cm" fo:text-align="start" text:list-level-position-and-space-mode="label-alignment">
          <style:list-level-label-alignment text:label-followed-by="listtab" fo:margin-left="7.754cm" fo:text-indent="-0.635cm"/>
        </style:list-level-properties>
      </text:list-level-style-number>
      <text:list-level-style-number style:num-format="a" text:style-name="List2Level7" text:level="8">
        <style:list-level-properties text:space-before="8.389cm" text:min-label-width="0.635cm" fo:text-align="start" text:list-level-position-and-space-mode="label-alignment">
          <style:list-level-label-alignment text:label-followed-by="listtab" fo:margin-left="9.024cm" fo:text-indent="-0.635cm"/>
        </style:list-level-properties>
      </text:list-level-style-number>
      <text:list-level-style-number style:num-format="i" text:style-name="List2Level8" text:level="9">
        <style:list-level-properties text:min-label-width="10.294cm" text:min-label-distance="0.318cm" fo:text-align="end" text:list-level-position-and-space-mode="label-alignment">
          <style:list-level-label-alignment text:label-followed-by="listtab" fo:margin-left="10.294cm" fo:text-indent="-0.318cm"/>
        </style:list-level-properties>
      </text:list-level-style-number>
    </text:list-style>
    <style:style style:name="List3Level0" style:family="text">
      <style:text-properties fo:color="#000000" style:font-name="Arial" style:font-name-complex="Arial" fo:font-weight="normal" style:font-weight-asian="normal" style:font-weight-complex="normal"/>
    </style:style>
    <text:list-style style:name="LS3">
      <text:list-level-style-number style:num-format="1" text:style-name="List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color="#000000" style:font-name="Arial" style:font-name-complex="Arial" fo:font-weight="normal" style:font-weight-asian="normal" style:font-weight-complex="normal"/>
      </text:list-level-style-number>
      <text:list-level-style-number style:num-format="a" text:style-name="List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4Level0" style:family="text">
      <style:text-properties style:font-name="Symbol" fo:font-size="10pt" style:font-size-asian="10pt"/>
    </style:style>
    <style:style style:name="List4Level1" style:family="text">
      <style:text-properties style:font-name="Courier New" fo:font-size="10pt" style:font-size-asian="10pt"/>
    </style:style>
    <style:style style:name="List4Level2" style:family="text">
      <style:text-properties style:font-name="Wingdings" fo:font-size="10pt" style:font-size-asian="10pt"/>
    </style:style>
    <style:style style:name="List4Level3" style:family="text">
      <style:text-properties style:font-name="Wingdings" fo:font-size="10pt" style:font-size-asian="10pt"/>
    </style:style>
    <style:style style:name="List4Level4" style:family="text">
      <style:text-properties style:font-name="Wingdings" fo:font-size="10pt" style:font-size-asian="10pt"/>
    </style:style>
    <style:style style:name="List4Level5" style:family="text">
      <style:text-properties style:font-name="Wingdings" fo:font-size="10pt" style:font-size-asian="10pt"/>
    </style:style>
    <style:style style:name="List4Level6" style:family="text">
      <style:text-properties style:font-name="Wingdings" fo:font-size="10pt" style:font-size-asian="10pt"/>
    </style:style>
    <style:style style:name="List4Level7" style:family="text">
      <style:text-properties style:font-name="Wingdings" fo:font-size="10pt" style:font-size-asian="10pt"/>
    </style:style>
    <style:style style:name="List4Level8" style:family="text">
      <style:text-properties style:font-name="Wingdings" fo:font-size="10pt" style:font-size-asian="10pt"/>
    </style:style>
    <text:list-style style:name="LS4">
      <text:list-level-style-bullet text:bullet-char="" text:style-name="List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5Level0" style:family="text">
      <style:text-properties fo:color="#000000" style:font-name="Arial" style:font-name-complex="Arial" fo:font-weight="normal" style:font-weight-asian="normal" style:font-weight-complex="normal"/>
    </style:style>
    <text:list-style style:name="LS5">
      <text:list-level-style-number style:num-format="1" text:style-name="List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color="#000000" style:font-name="Arial" style:font-name-complex="Arial" fo:font-weight="normal" style:font-weight-asian="normal" style:font-weight-complex="normal"/>
      </text:list-level-style-number>
      <text:list-level-style-number style:num-format="a" text:style-name="List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6Level0" style:family="text">
      <style:text-properties style:font-name="Symbol" fo:font-size="10pt" style:font-size-asian="10pt"/>
    </style:style>
    <style:style style:name="List6Level1" style:family="text">
      <style:text-properties style:font-name="Courier New" fo:font-size="10pt" style:font-size-asian="10pt"/>
    </style:style>
    <style:style style:name="List6Level2" style:family="text">
      <style:text-properties style:font-name="Wingdings" fo:font-size="10pt" style:font-size-asian="10pt"/>
    </style:style>
    <style:style style:name="List6Level3" style:family="text">
      <style:text-properties style:font-name="Wingdings" fo:font-size="10pt" style:font-size-asian="10pt"/>
    </style:style>
    <style:style style:name="List6Level4" style:family="text">
      <style:text-properties style:font-name="Wingdings" fo:font-size="10pt" style:font-size-asian="10pt"/>
    </style:style>
    <style:style style:name="List6Level5" style:family="text">
      <style:text-properties style:font-name="Wingdings" fo:font-size="10pt" style:font-size-asian="10pt"/>
    </style:style>
    <style:style style:name="List6Level6" style:family="text">
      <style:text-properties style:font-name="Wingdings" fo:font-size="10pt" style:font-size-asian="10pt"/>
    </style:style>
    <style:style style:name="List6Level7" style:family="text">
      <style:text-properties style:font-name="Wingdings" fo:font-size="10pt" style:font-size-asian="10pt"/>
    </style:style>
    <style:style style:name="List6Level8" style:family="text">
      <style:text-properties style:font-name="Wingdings" fo:font-size="10pt" style:font-size-asian="10pt"/>
    </style:style>
    <text:list-style style:name="LS6">
      <text:list-level-style-bullet text:bullet-char="" text:style-name="List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7Level0" style:family="text">
      <style:text-properties style:font-name="Symbol" fo:font-size="10pt" style:font-size-asian="10pt"/>
    </style:style>
    <style:style style:name="List7Level1" style:family="text">
      <style:text-properties style:font-name="Courier New" fo:font-size="10pt" style:font-size-asian="10pt"/>
    </style:style>
    <style:style style:name="List7Level2" style:family="text">
      <style:text-properties style:font-name="Wingdings" fo:font-size="10pt" style:font-size-asian="10pt"/>
    </style:style>
    <style:style style:name="List7Level3" style:family="text">
      <style:text-properties style:font-name="Wingdings" fo:font-size="10pt" style:font-size-asian="10pt"/>
    </style:style>
    <style:style style:name="List7Level4" style:family="text">
      <style:text-properties style:font-name="Wingdings" fo:font-size="10pt" style:font-size-asian="10pt"/>
    </style:style>
    <style:style style:name="List7Level5" style:family="text">
      <style:text-properties style:font-name="Wingdings" fo:font-size="10pt" style:font-size-asian="10pt"/>
    </style:style>
    <style:style style:name="List7Level6" style:family="text">
      <style:text-properties style:font-name="Wingdings" fo:font-size="10pt" style:font-size-asian="10pt"/>
    </style:style>
    <style:style style:name="List7Level7" style:family="text">
      <style:text-properties style:font-name="Wingdings" fo:font-size="10pt" style:font-size-asian="10pt"/>
    </style:style>
    <style:style style:name="List7Level8" style:family="text">
      <style:text-properties style:font-name="Wingdings" fo:font-size="10pt" style:font-size-asian="10pt"/>
    </style:style>
    <text:list-style style:name="LS7">
      <text:list-level-style-bullet text:bullet-char="" text:style-name="List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8Level0" style:family="text">
      <style:text-properties style:font-name="Symbol" fo:font-size="10pt" style:font-size-asian="10pt"/>
    </style:style>
    <style:style style:name="List8Level1" style:family="text">
      <style:text-properties style:font-name="Courier New" fo:font-size="10pt" style:font-size-asian="10pt"/>
    </style:style>
    <style:style style:name="List8Level2" style:family="text">
      <style:text-properties style:font-name="Wingdings" fo:font-size="10pt" style:font-size-asian="10pt"/>
    </style:style>
    <style:style style:name="List8Level3" style:family="text">
      <style:text-properties style:font-name="Wingdings" fo:font-size="10pt" style:font-size-asian="10pt"/>
    </style:style>
    <style:style style:name="List8Level4" style:family="text">
      <style:text-properties style:font-name="Wingdings" fo:font-size="10pt" style:font-size-asian="10pt"/>
    </style:style>
    <style:style style:name="List8Level5" style:family="text">
      <style:text-properties style:font-name="Wingdings" fo:font-size="10pt" style:font-size-asian="10pt"/>
    </style:style>
    <style:style style:name="List8Level6" style:family="text">
      <style:text-properties style:font-name="Wingdings" fo:font-size="10pt" style:font-size-asian="10pt"/>
    </style:style>
    <style:style style:name="List8Level7" style:family="text">
      <style:text-properties style:font-name="Wingdings" fo:font-size="10pt" style:font-size-asian="10pt"/>
    </style:style>
    <style:style style:name="List8Level8" style:family="text">
      <style:text-properties style:font-name="Wingdings" fo:font-size="10pt" style:font-size-asian="10pt"/>
    </style:style>
    <text:list-style style:name="LS8">
      <text:list-level-style-bullet text:bullet-char="" text:style-name="List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9Level0" style:family="text">
      <style:text-properties style:font-name="Symbol" fo:font-size="10pt" style:font-size-asian="10pt"/>
    </style:style>
    <style:style style:name="List9Level1" style:family="text">
      <style:text-properties style:font-name="Courier New" fo:font-size="10pt" style:font-size-asian="10pt"/>
    </style:style>
    <style:style style:name="List9Level2" style:family="text">
      <style:text-properties style:font-name="Wingdings" fo:font-size="10pt" style:font-size-asian="10pt"/>
    </style:style>
    <style:style style:name="List9Level3" style:family="text">
      <style:text-properties style:font-name="Wingdings" fo:font-size="10pt" style:font-size-asian="10pt"/>
    </style:style>
    <style:style style:name="List9Level4" style:family="text">
      <style:text-properties style:font-name="Wingdings" fo:font-size="10pt" style:font-size-asian="10pt"/>
    </style:style>
    <style:style style:name="List9Level5" style:family="text">
      <style:text-properties style:font-name="Wingdings" fo:font-size="10pt" style:font-size-asian="10pt"/>
    </style:style>
    <style:style style:name="List9Level6" style:family="text">
      <style:text-properties style:font-name="Wingdings" fo:font-size="10pt" style:font-size-asian="10pt"/>
    </style:style>
    <style:style style:name="List9Level7" style:family="text">
      <style:text-properties style:font-name="Wingdings" fo:font-size="10pt" style:font-size-asian="10pt"/>
    </style:style>
    <style:style style:name="List9Level8" style:family="text">
      <style:text-properties style:font-name="Wingdings" fo:font-size="10pt" style:font-size-asian="10pt"/>
    </style:style>
    <text:list-style style:name="LS9">
      <text:list-level-style-bullet text:bullet-char="" text:style-name="List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10Level0" style:family="text">
      <style:text-properties style:font-name="Symbol" fo:font-size="10pt" style:font-size-asian="10pt"/>
    </style:style>
    <style:style style:name="List10Level1" style:family="text">
      <style:text-properties style:font-name="Courier New" fo:font-size="10pt" style:font-size-asian="10pt"/>
    </style:style>
    <style:style style:name="List10Level2" style:family="text">
      <style:text-properties style:font-name="Wingdings" fo:font-size="10pt" style:font-size-asian="10pt"/>
    </style:style>
    <style:style style:name="List10Level3" style:family="text">
      <style:text-properties style:font-name="Wingdings" fo:font-size="10pt" style:font-size-asian="10pt"/>
    </style:style>
    <style:style style:name="List10Level4" style:family="text">
      <style:text-properties style:font-name="Wingdings" fo:font-size="10pt" style:font-size-asian="10pt"/>
    </style:style>
    <style:style style:name="List10Level5" style:family="text">
      <style:text-properties style:font-name="Wingdings" fo:font-size="10pt" style:font-size-asian="10pt"/>
    </style:style>
    <style:style style:name="List10Level6" style:family="text">
      <style:text-properties style:font-name="Wingdings" fo:font-size="10pt" style:font-size-asian="10pt"/>
    </style:style>
    <style:style style:name="List10Level7" style:family="text">
      <style:text-properties style:font-name="Wingdings" fo:font-size="10pt" style:font-size-asian="10pt"/>
    </style:style>
    <style:style style:name="List10Level8" style:family="text">
      <style:text-properties style:font-name="Wingdings" fo:font-size="10pt" style:font-size-asian="10pt"/>
    </style:style>
    <text:list-style style:name="LS10">
      <text:list-level-style-bullet text:bullet-char="" text:style-name="List1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1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1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11Level0" style:family="text">
      <style:text-properties style:font-name="Symbol" fo:font-size="10pt" style:font-size-asian="10pt"/>
    </style:style>
    <style:style style:name="List11Level1" style:family="text">
      <style:text-properties style:font-name="Courier New" fo:font-size="10pt" style:font-size-asian="10pt"/>
    </style:style>
    <style:style style:name="List11Level2" style:family="text">
      <style:text-properties style:font-name="Wingdings" fo:font-size="10pt" style:font-size-asian="10pt"/>
    </style:style>
    <style:style style:name="List11Level3" style:family="text">
      <style:text-properties style:font-name="Wingdings" fo:font-size="10pt" style:font-size-asian="10pt"/>
    </style:style>
    <style:style style:name="List11Level4" style:family="text">
      <style:text-properties style:font-name="Wingdings" fo:font-size="10pt" style:font-size-asian="10pt"/>
    </style:style>
    <style:style style:name="List11Level5" style:family="text">
      <style:text-properties style:font-name="Wingdings" fo:font-size="10pt" style:font-size-asian="10pt"/>
    </style:style>
    <style:style style:name="List11Level6" style:family="text">
      <style:text-properties style:font-name="Wingdings" fo:font-size="10pt" style:font-size-asian="10pt"/>
    </style:style>
    <style:style style:name="List11Level7" style:family="text">
      <style:text-properties style:font-name="Wingdings" fo:font-size="10pt" style:font-size-asian="10pt"/>
    </style:style>
    <style:style style:name="List11Level8" style:family="text">
      <style:text-properties style:font-name="Wingdings" fo:font-size="10pt" style:font-size-asian="10pt"/>
    </style:style>
    <text:list-style style:name="LS11">
      <text:list-level-style-bullet text:bullet-char="" text:style-name="List1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1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1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12Level0" style:family="text">
      <style:text-properties style:font-name="Symbol" fo:font-size="10pt" style:font-size-asian="10pt"/>
    </style:style>
    <style:style style:name="List12Level1" style:family="text">
      <style:text-properties style:font-name="Courier New" fo:font-size="10pt" style:font-size-asian="10pt"/>
    </style:style>
    <style:style style:name="List12Level2" style:family="text">
      <style:text-properties style:font-name="Wingdings" fo:font-size="10pt" style:font-size-asian="10pt"/>
    </style:style>
    <style:style style:name="List12Level3" style:family="text">
      <style:text-properties style:font-name="Wingdings" fo:font-size="10pt" style:font-size-asian="10pt"/>
    </style:style>
    <style:style style:name="List12Level4" style:family="text">
      <style:text-properties style:font-name="Wingdings" fo:font-size="10pt" style:font-size-asian="10pt"/>
    </style:style>
    <style:style style:name="List12Level5" style:family="text">
      <style:text-properties style:font-name="Wingdings" fo:font-size="10pt" style:font-size-asian="10pt"/>
    </style:style>
    <style:style style:name="List12Level6" style:family="text">
      <style:text-properties style:font-name="Wingdings" fo:font-size="10pt" style:font-size-asian="10pt"/>
    </style:style>
    <style:style style:name="List12Level7" style:family="text">
      <style:text-properties style:font-name="Wingdings" fo:font-size="10pt" style:font-size-asian="10pt"/>
    </style:style>
    <style:style style:name="List12Level8" style:family="text">
      <style:text-properties style:font-name="Wingdings" fo:font-size="10pt" style:font-size-asian="10pt"/>
    </style:style>
    <text:list-style style:name="LS12">
      <text:list-level-style-bullet text:bullet-char="" text:style-name="List1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1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1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13Level0" style:family="text">
      <style:text-properties style:font-name="Symbol" fo:font-size="10pt" style:font-size-asian="10pt"/>
    </style:style>
    <style:style style:name="List13Level1" style:family="text">
      <style:text-properties style:font-name="Courier New" fo:font-size="10pt" style:font-size-asian="10pt"/>
    </style:style>
    <style:style style:name="List13Level2" style:family="text">
      <style:text-properties style:font-name="Wingdings" fo:font-size="10pt" style:font-size-asian="10pt"/>
    </style:style>
    <style:style style:name="List13Level3" style:family="text">
      <style:text-properties style:font-name="Wingdings" fo:font-size="10pt" style:font-size-asian="10pt"/>
    </style:style>
    <style:style style:name="List13Level4" style:family="text">
      <style:text-properties style:font-name="Wingdings" fo:font-size="10pt" style:font-size-asian="10pt"/>
    </style:style>
    <style:style style:name="List13Level5" style:family="text">
      <style:text-properties style:font-name="Wingdings" fo:font-size="10pt" style:font-size-asian="10pt"/>
    </style:style>
    <style:style style:name="List13Level6" style:family="text">
      <style:text-properties style:font-name="Wingdings" fo:font-size="10pt" style:font-size-asian="10pt"/>
    </style:style>
    <style:style style:name="List13Level7" style:family="text">
      <style:text-properties style:font-name="Wingdings" fo:font-size="10pt" style:font-size-asian="10pt"/>
    </style:style>
    <style:style style:name="List13Level8" style:family="text">
      <style:text-properties style:font-name="Wingdings" fo:font-size="10pt" style:font-size-asian="10pt"/>
    </style:style>
    <text:list-style style:name="LS13">
      <text:list-level-style-bullet text:bullet-char="" text:style-name="List1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1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1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14Level0" style:family="text">
      <style:text-properties style:font-name="Symbol" fo:font-size="10pt" style:font-size-asian="10pt"/>
    </style:style>
    <style:style style:name="List14Level1" style:family="text">
      <style:text-properties style:font-name="Courier New" fo:font-size="10pt" style:font-size-asian="10pt"/>
    </style:style>
    <style:style style:name="List14Level2" style:family="text">
      <style:text-properties style:font-name="Wingdings" fo:font-size="10pt" style:font-size-asian="10pt"/>
    </style:style>
    <style:style style:name="List14Level3" style:family="text">
      <style:text-properties style:font-name="Wingdings" fo:font-size="10pt" style:font-size-asian="10pt"/>
    </style:style>
    <style:style style:name="List14Level4" style:family="text">
      <style:text-properties style:font-name="Wingdings" fo:font-size="10pt" style:font-size-asian="10pt"/>
    </style:style>
    <style:style style:name="List14Level5" style:family="text">
      <style:text-properties style:font-name="Wingdings" fo:font-size="10pt" style:font-size-asian="10pt"/>
    </style:style>
    <style:style style:name="List14Level6" style:family="text">
      <style:text-properties style:font-name="Wingdings" fo:font-size="10pt" style:font-size-asian="10pt"/>
    </style:style>
    <style:style style:name="List14Level7" style:family="text">
      <style:text-properties style:font-name="Wingdings" fo:font-size="10pt" style:font-size-asian="10pt"/>
    </style:style>
    <style:style style:name="List14Level8" style:family="text">
      <style:text-properties style:font-name="Wingdings" fo:font-size="10pt" style:font-size-asian="10pt"/>
    </style:style>
    <text:list-style style:name="LS14">
      <text:list-level-style-bullet text:bullet-char="" text:style-name="List1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1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1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15Level0" style:family="text">
      <style:text-properties style:font-name="Symbol" fo:font-size="10pt" style:font-size-asian="10pt"/>
    </style:style>
    <style:style style:name="List15Level1" style:family="text">
      <style:text-properties style:font-name="Courier New" fo:font-size="10pt" style:font-size-asian="10pt"/>
    </style:style>
    <style:style style:name="List15Level2" style:family="text">
      <style:text-properties style:font-name="Wingdings" fo:font-size="10pt" style:font-size-asian="10pt"/>
    </style:style>
    <style:style style:name="List15Level3" style:family="text">
      <style:text-properties style:font-name="Wingdings" fo:font-size="10pt" style:font-size-asian="10pt"/>
    </style:style>
    <style:style style:name="List15Level4" style:family="text">
      <style:text-properties style:font-name="Wingdings" fo:font-size="10pt" style:font-size-asian="10pt"/>
    </style:style>
    <style:style style:name="List15Level5" style:family="text">
      <style:text-properties style:font-name="Wingdings" fo:font-size="10pt" style:font-size-asian="10pt"/>
    </style:style>
    <style:style style:name="List15Level6" style:family="text">
      <style:text-properties style:font-name="Wingdings" fo:font-size="10pt" style:font-size-asian="10pt"/>
    </style:style>
    <style:style style:name="List15Level7" style:family="text">
      <style:text-properties style:font-name="Wingdings" fo:font-size="10pt" style:font-size-asian="10pt"/>
    </style:style>
    <style:style style:name="List15Level8" style:family="text">
      <style:text-properties style:font-name="Wingdings" fo:font-size="10pt" style:font-size-asian="10pt"/>
    </style:style>
    <text:list-style style:name="LS15">
      <text:list-level-style-bullet text:bullet-char="" text:style-name="List1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1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1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16Level0" style:family="text">
      <style:text-properties style:font-name="Symbol" fo:font-size="10pt" style:font-size-asian="10pt"/>
    </style:style>
    <style:style style:name="List16Level1" style:family="text">
      <style:text-properties style:font-name="Courier New" fo:font-size="10pt" style:font-size-asian="10pt"/>
    </style:style>
    <style:style style:name="List16Level2" style:family="text">
      <style:text-properties style:font-name="Wingdings" fo:font-size="10pt" style:font-size-asian="10pt"/>
    </style:style>
    <style:style style:name="List16Level3" style:family="text">
      <style:text-properties style:font-name="Wingdings" fo:font-size="10pt" style:font-size-asian="10pt"/>
    </style:style>
    <style:style style:name="List16Level4" style:family="text">
      <style:text-properties style:font-name="Wingdings" fo:font-size="10pt" style:font-size-asian="10pt"/>
    </style:style>
    <style:style style:name="List16Level5" style:family="text">
      <style:text-properties style:font-name="Wingdings" fo:font-size="10pt" style:font-size-asian="10pt"/>
    </style:style>
    <style:style style:name="List16Level6" style:family="text">
      <style:text-properties style:font-name="Wingdings" fo:font-size="10pt" style:font-size-asian="10pt"/>
    </style:style>
    <style:style style:name="List16Level7" style:family="text">
      <style:text-properties style:font-name="Wingdings" fo:font-size="10pt" style:font-size-asian="10pt"/>
    </style:style>
    <style:style style:name="List16Level8" style:family="text">
      <style:text-properties style:font-name="Wingdings" fo:font-size="10pt" style:font-size-asian="10pt"/>
    </style:style>
    <text:list-style style:name="LS16">
      <text:list-level-style-bullet text:bullet-char="" text:style-name="List1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1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1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17Level0" style:family="text">
      <style:text-properties style:font-name="Symbol" fo:font-size="10pt" style:font-size-asian="10pt"/>
    </style:style>
    <style:style style:name="List17Level1" style:family="text">
      <style:text-properties style:font-name="Courier New" fo:font-size="10pt" style:font-size-asian="10pt"/>
    </style:style>
    <style:style style:name="List17Level2" style:family="text">
      <style:text-properties style:font-name="Wingdings" fo:font-size="10pt" style:font-size-asian="10pt"/>
    </style:style>
    <style:style style:name="List17Level3" style:family="text">
      <style:text-properties style:font-name="Wingdings" fo:font-size="10pt" style:font-size-asian="10pt"/>
    </style:style>
    <style:style style:name="List17Level4" style:family="text">
      <style:text-properties style:font-name="Wingdings" fo:font-size="10pt" style:font-size-asian="10pt"/>
    </style:style>
    <style:style style:name="List17Level5" style:family="text">
      <style:text-properties style:font-name="Wingdings" fo:font-size="10pt" style:font-size-asian="10pt"/>
    </style:style>
    <style:style style:name="List17Level6" style:family="text">
      <style:text-properties style:font-name="Wingdings" fo:font-size="10pt" style:font-size-asian="10pt"/>
    </style:style>
    <style:style style:name="List17Level7" style:family="text">
      <style:text-properties style:font-name="Wingdings" fo:font-size="10pt" style:font-size-asian="10pt"/>
    </style:style>
    <style:style style:name="List17Level8" style:family="text">
      <style:text-properties style:font-name="Wingdings" fo:font-size="10pt" style:font-size-asian="10pt"/>
    </style:style>
    <text:list-style style:name="LS17">
      <text:list-level-style-bullet text:bullet-char="" text:style-name="List1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1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1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18Level0" style:family="text">
      <style:text-properties style:font-name="Symbol" fo:font-size="10pt" style:font-size-asian="10pt"/>
    </style:style>
    <style:style style:name="List18Level1" style:family="text">
      <style:text-properties style:font-name="Courier New" fo:font-size="10pt" style:font-size-asian="10pt"/>
    </style:style>
    <style:style style:name="List18Level2" style:family="text">
      <style:text-properties style:font-name="Wingdings" fo:font-size="10pt" style:font-size-asian="10pt"/>
    </style:style>
    <style:style style:name="List18Level3" style:family="text">
      <style:text-properties style:font-name="Wingdings" fo:font-size="10pt" style:font-size-asian="10pt"/>
    </style:style>
    <style:style style:name="List18Level4" style:family="text">
      <style:text-properties style:font-name="Wingdings" fo:font-size="10pt" style:font-size-asian="10pt"/>
    </style:style>
    <style:style style:name="List18Level5" style:family="text">
      <style:text-properties style:font-name="Wingdings" fo:font-size="10pt" style:font-size-asian="10pt"/>
    </style:style>
    <style:style style:name="List18Level6" style:family="text">
      <style:text-properties style:font-name="Wingdings" fo:font-size="10pt" style:font-size-asian="10pt"/>
    </style:style>
    <style:style style:name="List18Level7" style:family="text">
      <style:text-properties style:font-name="Wingdings" fo:font-size="10pt" style:font-size-asian="10pt"/>
    </style:style>
    <style:style style:name="List18Level8" style:family="text">
      <style:text-properties style:font-name="Wingdings" fo:font-size="10pt" style:font-size-asian="10pt"/>
    </style:style>
    <text:list-style style:name="LS18">
      <text:list-level-style-bullet text:bullet-char="" text:style-name="List1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1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1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19Level0" style:family="text">
      <style:text-properties style:font-name="Symbol" fo:font-size="10pt" style:font-size-asian="10pt"/>
    </style:style>
    <style:style style:name="List19Level1" style:family="text">
      <style:text-properties style:font-name="Courier New" fo:font-size="10pt" style:font-size-asian="10pt"/>
    </style:style>
    <style:style style:name="List19Level2" style:family="text">
      <style:text-properties style:font-name="Wingdings" fo:font-size="10pt" style:font-size-asian="10pt"/>
    </style:style>
    <style:style style:name="List19Level3" style:family="text">
      <style:text-properties style:font-name="Wingdings" fo:font-size="10pt" style:font-size-asian="10pt"/>
    </style:style>
    <style:style style:name="List19Level4" style:family="text">
      <style:text-properties style:font-name="Wingdings" fo:font-size="10pt" style:font-size-asian="10pt"/>
    </style:style>
    <style:style style:name="List19Level5" style:family="text">
      <style:text-properties style:font-name="Wingdings" fo:font-size="10pt" style:font-size-asian="10pt"/>
    </style:style>
    <style:style style:name="List19Level6" style:family="text">
      <style:text-properties style:font-name="Wingdings" fo:font-size="10pt" style:font-size-asian="10pt"/>
    </style:style>
    <style:style style:name="List19Level7" style:family="text">
      <style:text-properties style:font-name="Wingdings" fo:font-size="10pt" style:font-size-asian="10pt"/>
    </style:style>
    <style:style style:name="List19Level8" style:family="text">
      <style:text-properties style:font-name="Wingdings" fo:font-size="10pt" style:font-size-asian="10pt"/>
    </style:style>
    <text:list-style style:name="LS19">
      <text:list-level-style-bullet text:bullet-char="" text:style-name="List1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1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1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20Level0" style:family="text">
      <style:text-properties style:font-name="Symbol" fo:font-size="10pt" style:font-size-asian="10pt"/>
    </style:style>
    <style:style style:name="List20Level1" style:family="text">
      <style:text-properties style:font-name="Courier New" fo:font-size="10pt" style:font-size-asian="10pt"/>
    </style:style>
    <style:style style:name="List20Level2" style:family="text">
      <style:text-properties style:font-name="Wingdings" fo:font-size="10pt" style:font-size-asian="10pt"/>
    </style:style>
    <style:style style:name="List20Level3" style:family="text">
      <style:text-properties style:font-name="Wingdings" fo:font-size="10pt" style:font-size-asian="10pt"/>
    </style:style>
    <style:style style:name="List20Level4" style:family="text">
      <style:text-properties style:font-name="Wingdings" fo:font-size="10pt" style:font-size-asian="10pt"/>
    </style:style>
    <style:style style:name="List20Level5" style:family="text">
      <style:text-properties style:font-name="Wingdings" fo:font-size="10pt" style:font-size-asian="10pt"/>
    </style:style>
    <style:style style:name="List20Level6" style:family="text">
      <style:text-properties style:font-name="Wingdings" fo:font-size="10pt" style:font-size-asian="10pt"/>
    </style:style>
    <style:style style:name="List20Level7" style:family="text">
      <style:text-properties style:font-name="Wingdings" fo:font-size="10pt" style:font-size-asian="10pt"/>
    </style:style>
    <style:style style:name="List20Level8" style:family="text">
      <style:text-properties style:font-name="Wingdings" fo:font-size="10pt" style:font-size-asian="10pt"/>
    </style:style>
    <text:list-style style:name="LS20">
      <text:list-level-style-bullet text:bullet-char="" text:style-name="List2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2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2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21Level0" style:family="text">
      <style:text-properties style:font-name="Symbol" fo:font-size="10pt" style:font-size-asian="10pt"/>
    </style:style>
    <style:style style:name="List21Level1" style:family="text">
      <style:text-properties style:font-name="Courier New" fo:font-size="10pt" style:font-size-asian="10pt"/>
    </style:style>
    <style:style style:name="List21Level2" style:family="text">
      <style:text-properties style:font-name="Wingdings" fo:font-size="10pt" style:font-size-asian="10pt"/>
    </style:style>
    <style:style style:name="List21Level3" style:family="text">
      <style:text-properties style:font-name="Wingdings" fo:font-size="10pt" style:font-size-asian="10pt"/>
    </style:style>
    <style:style style:name="List21Level4" style:family="text">
      <style:text-properties style:font-name="Wingdings" fo:font-size="10pt" style:font-size-asian="10pt"/>
    </style:style>
    <style:style style:name="List21Level5" style:family="text">
      <style:text-properties style:font-name="Wingdings" fo:font-size="10pt" style:font-size-asian="10pt"/>
    </style:style>
    <style:style style:name="List21Level6" style:family="text">
      <style:text-properties style:font-name="Wingdings" fo:font-size="10pt" style:font-size-asian="10pt"/>
    </style:style>
    <style:style style:name="List21Level7" style:family="text">
      <style:text-properties style:font-name="Wingdings" fo:font-size="10pt" style:font-size-asian="10pt"/>
    </style:style>
    <style:style style:name="List21Level8" style:family="text">
      <style:text-properties style:font-name="Wingdings" fo:font-size="10pt" style:font-size-asian="10pt"/>
    </style:style>
    <text:list-style style:name="LS21">
      <text:list-level-style-bullet text:bullet-char="" text:style-name="List2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2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2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22Level0" style:family="text">
      <style:text-properties style:font-name="Symbol" fo:font-size="10pt" style:font-size-asian="10pt"/>
    </style:style>
    <style:style style:name="List22Level1" style:family="text">
      <style:text-properties style:font-name="Courier New" fo:font-size="10pt" style:font-size-asian="10pt"/>
    </style:style>
    <style:style style:name="List22Level2" style:family="text">
      <style:text-properties style:font-name="Wingdings" fo:font-size="10pt" style:font-size-asian="10pt"/>
    </style:style>
    <style:style style:name="List22Level3" style:family="text">
      <style:text-properties style:font-name="Wingdings" fo:font-size="10pt" style:font-size-asian="10pt"/>
    </style:style>
    <style:style style:name="List22Level4" style:family="text">
      <style:text-properties style:font-name="Wingdings" fo:font-size="10pt" style:font-size-asian="10pt"/>
    </style:style>
    <style:style style:name="List22Level5" style:family="text">
      <style:text-properties style:font-name="Wingdings" fo:font-size="10pt" style:font-size-asian="10pt"/>
    </style:style>
    <style:style style:name="List22Level6" style:family="text">
      <style:text-properties style:font-name="Wingdings" fo:font-size="10pt" style:font-size-asian="10pt"/>
    </style:style>
    <style:style style:name="List22Level7" style:family="text">
      <style:text-properties style:font-name="Wingdings" fo:font-size="10pt" style:font-size-asian="10pt"/>
    </style:style>
    <style:style style:name="List22Level8" style:family="text">
      <style:text-properties style:font-name="Wingdings" fo:font-size="10pt" style:font-size-asian="10pt"/>
    </style:style>
    <text:list-style style:name="LS22">
      <text:list-level-style-bullet text:bullet-char="" text:style-name="List2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2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2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23Level0" style:family="text">
      <style:text-properties style:font-name="Symbol" fo:font-size="10pt" style:font-size-asian="10pt"/>
    </style:style>
    <style:style style:name="List23Level1" style:family="text">
      <style:text-properties style:font-name="Courier New" fo:font-size="10pt" style:font-size-asian="10pt"/>
    </style:style>
    <style:style style:name="List23Level2" style:family="text">
      <style:text-properties style:font-name="Wingdings" fo:font-size="10pt" style:font-size-asian="10pt"/>
    </style:style>
    <style:style style:name="List23Level3" style:family="text">
      <style:text-properties style:font-name="Wingdings" fo:font-size="10pt" style:font-size-asian="10pt"/>
    </style:style>
    <style:style style:name="List23Level4" style:family="text">
      <style:text-properties style:font-name="Wingdings" fo:font-size="10pt" style:font-size-asian="10pt"/>
    </style:style>
    <style:style style:name="List23Level5" style:family="text">
      <style:text-properties style:font-name="Wingdings" fo:font-size="10pt" style:font-size-asian="10pt"/>
    </style:style>
    <style:style style:name="List23Level6" style:family="text">
      <style:text-properties style:font-name="Wingdings" fo:font-size="10pt" style:font-size-asian="10pt"/>
    </style:style>
    <style:style style:name="List23Level7" style:family="text">
      <style:text-properties style:font-name="Wingdings" fo:font-size="10pt" style:font-size-asian="10pt"/>
    </style:style>
    <style:style style:name="List23Level8" style:family="text">
      <style:text-properties style:font-name="Wingdings" fo:font-size="10pt" style:font-size-asian="10pt"/>
    </style:style>
    <text:list-style style:name="LS23">
      <text:list-level-style-bullet text:bullet-char="" text:style-name="List2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2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2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24Level0" style:family="text">
      <style:text-properties fo:color="#000000" style:font-name="Arial" style:font-name-complex="Arial" fo:font-weight="normal" style:font-weight-asian="normal" style:font-weight-complex="normal"/>
    </style:style>
    <text:list-style style:name="LS24">
      <text:list-level-style-number style:num-format="1" text:style-name="List2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color="#000000" style:font-name="Arial" style:font-name-complex="Arial" fo:font-weight="normal" style:font-weight-asian="normal" style:font-weight-complex="normal"/>
      </text:list-level-style-number>
      <text:list-level-style-number style:num-format="a" text:style-name="List2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5Level0" style:family="text">
      <style:text-properties style:font-name="Symbol" fo:font-size="10pt" style:font-size-asian="10pt"/>
    </style:style>
    <style:style style:name="List25Level1" style:family="text">
      <style:text-properties style:font-name="Courier New" fo:font-size="10pt" style:font-size-asian="10pt"/>
    </style:style>
    <style:style style:name="List25Level2" style:family="text">
      <style:text-properties style:font-name="Wingdings" fo:font-size="10pt" style:font-size-asian="10pt"/>
    </style:style>
    <style:style style:name="List25Level3" style:family="text">
      <style:text-properties style:font-name="Wingdings" fo:font-size="10pt" style:font-size-asian="10pt"/>
    </style:style>
    <style:style style:name="List25Level4" style:family="text">
      <style:text-properties style:font-name="Wingdings" fo:font-size="10pt" style:font-size-asian="10pt"/>
    </style:style>
    <style:style style:name="List25Level5" style:family="text">
      <style:text-properties style:font-name="Wingdings" fo:font-size="10pt" style:font-size-asian="10pt"/>
    </style:style>
    <style:style style:name="List25Level6" style:family="text">
      <style:text-properties style:font-name="Wingdings" fo:font-size="10pt" style:font-size-asian="10pt"/>
    </style:style>
    <style:style style:name="List25Level7" style:family="text">
      <style:text-properties style:font-name="Wingdings" fo:font-size="10pt" style:font-size-asian="10pt"/>
    </style:style>
    <style:style style:name="List25Level8" style:family="text">
      <style:text-properties style:font-name="Wingdings" fo:font-size="10pt" style:font-size-asian="10pt"/>
    </style:style>
    <text:list-style style:name="LS25">
      <text:list-level-style-bullet text:bullet-char="" text:style-name="List2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2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2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 text:citation-style-name="Endnote_20_reference" text:citation-body-style-name="Endnote_20_text"/>
  </office:styles>
  <office:automatic-styles>
    <style:page-layout style:name="pm1">
      <style:page-layout-properties style:print-orientation="portrait" fo:page-width="21.001cm" fo:page-height="29.7cm" fo:padding-top="0cm" fo:margin-top="1.249cm" fo:padding-bottom="0cm" fo:margin-bottom="1.249cm" fo:padding-left="0cm" fo:margin-left="1.27cm" fo:padding-right="0cm" fo:margin-right="1.27cm"/>
      <style:header-style>
        <style:header-footer-properties fo:min-height="0.021cm" style:dynamic-spacing="true"/>
      </style:header-style>
      <style:footer-style>
        <style:header-footer-properties fo:min-height="0.021cm" style:dynamic-spacing="true"/>
      </style:footer-style>
    </style:page-layout>
    <style:style style:name="P1" style:family="paragraph" style:parent-style-name="Header" style:master-page-name="Standard"/>
    <style:style style:name="FR1" style:family="graphic" style:parent-style-name="Header">
      <style:graphic-properties draw:stroke="none" draw:fill="none" draw:opacity="0%" style:background-transparency="100%" fo:border-top="none" fo:border-bottom="none" fo:padding-left="0.176cm" fo:border-left="none" fo:border-right="none" style:horizontal-pos="left" style:horizontal-rel="page-start-margin" style:vertical-pos="from-top" style:vertical-rel="paragraph" style:flow-with-text="false" style:wrap="parallel" style:run-through="foreground" fo:wrap-option="no-wrap" draw:auto-grow-height="true" draw:auto-grow-width="true"/>
    </style:style>
    <style:style style:name="P2" style:family="paragraph" style:parent-style-name="Normal"/>
    <style:style style:name="T2_1" style:family="text">
      <style:text-properties fo:color="#000000" style:font-name="Calibri" fo:font-size="10pt" style:font-name-asian="Calibri" style:font-size-asian="10pt" style:font-name-complex="Calibri" style:font-size-complex="10pt"/>
    </style:style>
    <style:style style:name="P3" style:family="paragraph" style:parent-style-name="Footer">
      <style:paragraph-properties fo:text-align="center"/>
    </style:style>
    <style:style style:name="T3_1" style:family="text"/>
    <style:style style:name="P4" style:family="paragraph" style:parent-style-name="Footer"/>
  </office:automatic-styles>
  <office:master-styles>
    <style:master-page style:name="Standard" style:page-layout-name="pm1">
      <style:header>
        <text:tracked-changes text:track-changes="true"/>
        <text:p text:style-name="P1"><draw:frame svg:x="0cm" svg:y="0.002cm" svg:width="1.233cm" svg:height="1.233cm" draw:style-name="FR1" text:anchor-type="char" draw:z-index="4"><draw:text-box fo:min-height="1.233cm"><text:p text:style-name="P2"><text:span text:style-name="T2_1">OFFICIAL</text:span></text:p></draw:text-box><svg:desc>OFFICIAL</svg:desc></draw:frame></text:p>
      </style:header>
      <style:footer>
        <text:tracked-changes text:track-changes="true"/>
        <text:p text:style-name="P3"><text:span text:style-name="T3_1"><text:page-number text:select-page="current"/></text:span></text:p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Annual Review</dc:title>
    <meta:initial-creator>Martin Chiocha</meta:initial-creator>
    <meta:creation-date>2026-08-21T09:43:00</meta:creation-date>
    <dc:creator>Martin Chiocha</dc:creator>
    <dc:date>2026-08-21T09:44:00</dc:date>
    <meta:print-date>2026-07-08T13:32:00</meta:print-date>
    <meta:editing-cycles>11</meta:editing-cycles>
    <meta:editing-duration>PT1M</meta:editing-duration>
    <meta:document-statistic meta:page-count="18" meta:paragraph-count="452" meta:row-count="1190" meta:word-count="7629" meta:character-count="54784" meta:non-whitespace-character-count="47607"/>
    <meta:user-defined meta:name="Business Document Type">Annual review</meta:user-defined>
    <meta:user-defined meta:name="ClassificationContentMarkingFooterFontProps">#000000,10,Calibri</meta:user-defined>
    <meta:user-defined meta:name="ClassificationContentMarkingFooterShapeIds">5,6,7</meta:user-defined>
    <meta:user-defined meta:name="ClassificationContentMarkingFooterText">OFFICIAL</meta:user-defined>
    <meta:user-defined meta:name="ClassificationContentMarkingHeaderFontProps">#000000,10,Calibri</meta:user-defined>
    <meta:user-defined meta:name="ClassificationContentMarkingHeaderShapeIds">2,3,4</meta:user-defined>
    <meta:user-defined meta:name="ClassificationContentMarkingHeaderText">OFFICIAL</meta:user-defined>
    <meta:user-defined meta:name="ContentTypeId">0x010100A9E804AD2130B047BEB1B1355903FA590700AD0DB1065220454B9A67A80E306615DF</meta:user-defined>
    <meta:user-defined meta:name="docLang">en</meta:user-defined>
    <meta:user-defined meta:name="MediaServiceImageTags"/>
    <meta:user-defined meta:name="MSIP_Label_9e9cc48d-6fba-4c12-9882-137473def580_ActionId">d4919ea7-280d-4e60-8528-17827166ba9a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2-06-19T02:53:36Z</meta:user-defined>
    <meta:user-defined meta:name="MSIP_Label_9e9cc48d-6fba-4c12-9882-137473def580_SiteId">d3a2d0d3-7cc8-4f52-bbf9-85bd43d94279</meta:user-defined>
    <meta:user-defined meta:name="MSIP_Label_e4c996da-17fa-4fc5-8989-2758fb4cf86b_ActionId">919708a4-416e-499e-8edc-0000a189eb48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6-16T13:10:56Z</meta:user-defined>
    <meta:user-defined meta:name="MSIP_Label_e4c996da-17fa-4fc5-8989-2758fb4cf86b_SiteId">cdf709af-1a18-4c74-bd93-6d14a64d73b3</meta:user-defined>
  </office:meta>
</office:document-meta>
</file>