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Segoe UI" svg:font-family="Segoe UI" style:font-pitch="variable" style:font-family-generic="swiss"/>
    <style:font-face style:name="Cambria Math" svg:font-family="Cambria Math" style:font-pitch="variable" style:font-family-generic="roman"/>
    <style:font-face style:name="MS Gothic" svg:font-family="MS Gothic" style:font-pitch="fixed" style:font-family-generic="modern"/>
    <style:font-face style:name="Cambria" svg:font-family="Cambria" style:font-pitch="variable" style:font-family-generic="roman"/>
    <style:font-face style:name="ＭＳ 明朝" svg:font-family="ＭＳ 明朝"/>
  </office:font-face-decls>
  <office:automatic-styles>
    <style:style style:name="P1" style:family="paragraph" style:parent-style-name="Normal" style:master-page-name="Standard">
      <style:paragraph-properties fo:margin-right="-0.25cm"/>
    </style:style>
    <style:style style:name="T1_1" style:family="text">
      <style:text-properties fo:font-size="18pt" style:font-size-asian="18pt" style:font-size-complex="18pt" fo:font-weight="bold" style:font-weight-asian="bold" style:font-weight-complex="bold"/>
    </style:style>
    <style:style style:name="P2" style:family="paragraph" style:parent-style-name="Normal">
      <style:paragraph-properties fo:margin-right="-0.25cm"/>
      <style:text-properties fo:font-size="11pt" style:font-size-asian="11pt" style:font-size-complex="11pt" fo:font-weight="bold" style:font-weight-asian="bold" style:font-weight-complex="bold"/>
    </style:style>
    <style:style style:name="P3" style:family="paragraph" style:parent-style-name="Normal">
      <style:paragraph-properties fo:text-indent="1.337cm" fo:margin-left="-1.588cm"/>
      <style:text-properties fo:font-size="11pt" style:font-size-asian="11pt" style:font-size-complex="11pt" fo:font-weight="bold" style:font-weight-asian="bold"/>
    </style:style>
    <style:style style:name="Table1" style:family="table">
      <style:table-properties table:align="left" style:width="15.836cm" fo:margin-left="-0.265cm"/>
    </style:style>
    <style:style style:name="Column1" style:family="table-column">
      <style:table-column-properties style:column-width="3.149cm"/>
    </style:style>
    <style:style style:name="Column2" style:family="table-column">
      <style:table-column-properties style:column-width="5.32cm"/>
    </style:style>
    <style:style style:name="Column3" style:family="table-column">
      <style:table-column-properties style:column-width="3.149cm"/>
    </style:style>
    <style:style style:name="Column4" style:family="table-column">
      <style:table-column-properties style:column-width="4.219cm"/>
    </style:style>
    <style:style style:name="Row1" style:family="table-row">
      <style:table-row-properties style:min-row-height="0.714cm"/>
    </style:style>
    <style:style style:name="Cell1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4" style:family="paragraph" style:parent-style-name="Normal">
      <style:paragraph-properties/>
    </style:style>
    <style:style style:name="T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5" style:family="paragraph" style:parent-style-name="Normal">
      <style:paragraph-properties/>
    </style:style>
    <style:style style:name="T5_1" style:family="text">
      <style:text-properties style:font-name="Segoe UI" fo:font-size="11pt" style:font-size-asian="11pt" style:font-name-complex="Segoe UI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_2" style:family="text">
      <style:text-properties style:font-name="Segoe UI" fo:font-size="11pt" style:font-size-asian="11pt" style:font-name-complex="Segoe UI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_3" style:family="text">
      <style:text-properties style:font-name="Segoe UI" fo:font-size="11pt" style:font-size-asian="11pt" style:font-name-complex="Segoe UI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_4" style:family="text">
      <style:text-properties style:font-name="Segoe UI" fo:font-size="11pt" style:font-size-asian="11pt" style:font-name-complex="Segoe UI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_5" style:family="text">
      <style:text-properties style:font-name="Segoe UI" fo:font-size="11pt" style:font-size-asian="11pt" style:font-name-complex="Segoe UI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_6" style:family="text" style:parent-style-name="Normal">
      <style:text-properties style:font-name="Segoe UI" fo:font-size="11pt" style:font-size-asian="11pt" style:font-name-complex="Segoe UI" style:font-size-complex="11pt" fo:language-asian="en" fo:country-asian="GB" fo:font-weight="bold" style:font-weight-asian="bold" style:font-weight-complex="bold"/>
    </style:style>
    <style:style style:name="P6" style:family="paragraph" style:parent-style-name="Footnote_20_text"/>
    <style:style style:name="T6_1" style:family="text"/>
    <style:style style:name="T6_2" style:family="text">
      <style:text-properties fo:font-size="9pt" style:font-size-asian="9pt" style:font-size-complex="9pt"/>
    </style:style>
    <style:style style:name="T6_3" style:family="text">
      <style:text-properties fo:font-size="9pt" style:font-size-asian="9pt" style:font-size-complex="9pt"/>
    </style:style>
    <style:style style:name="T6_4" style:family="text">
      <style:text-properties fo:font-size="9pt" style:font-size-asian="9pt" style:font-size-complex="9pt"/>
    </style:style>
    <style:style style:name="T6_5" style:family="text">
      <style:text-properties fo:font-size="9pt" style:font-size-asian="9pt" style:font-size-complex="9pt"/>
    </style:style>
    <style:style style:name="T6_6" style:family="text">
      <style:text-properties fo:font-size="9pt" style:font-size-asian="9pt" style:font-size-complex="9pt"/>
    </style:style>
    <style:style style:name="T6_7" style:family="text">
      <style:text-properties fo:font-size="9pt" style:font-size-asian="9pt" style:font-size-complex="9pt"/>
    </style:style>
    <style:style style:name="T6_8" style:family="text">
      <style:text-properties fo:font-size="9pt" style:font-size-asian="9pt" style:font-size-complex="9pt"/>
    </style:style>
    <style:style style:name="T6_9" style:family="text">
      <style:text-properties fo:font-size="9pt" style:font-size-asian="9pt" style:font-size-complex="9pt"/>
    </style:style>
    <style:style style:name="T6_10" style:family="text">
      <style:text-properties fo:font-size="9pt" style:font-size-asian="9pt" style:font-size-complex="9pt"/>
    </style:style>
    <style:style style:name="T6_11" style:family="text">
      <style:text-properties fo:font-size="9pt" style:font-size-asian="9pt" style:font-size-complex="9pt"/>
    </style:style>
    <style:style style:name="T6_12" style:family="text">
      <style:text-properties fo:font-size="9pt" style:font-size-asian="9pt" style:font-size-complex="9pt"/>
    </style:style>
    <style:style style:name="T6_13" style:family="text">
      <style:text-properties fo:font-size="9pt" style:font-size-asian="9pt" style:font-size-complex="9pt"/>
    </style:style>
    <style:style style:name="T6_14" style:family="text">
      <style:text-properties fo:font-size="9pt" style:font-size-asian="9pt" style:font-size-complex="9pt"/>
    </style:style>
    <style:style style:name="T6_15" style:family="text">
      <style:text-properties fo:font-size="9pt" style:font-size-asian="9pt" style:font-size-complex="9pt"/>
    </style:style>
    <style:style style:name="T6_16" style:family="text">
      <style:text-properties fo:font-size="9pt" style:font-size-asian="9pt" style:font-size-complex="9pt"/>
    </style:style>
    <style:style style:name="T6_17" style:family="text">
      <style:text-properties fo:font-size="9pt" style:font-size-asian="9pt" style:font-size-complex="9pt"/>
    </style:style>
    <style:style style:name="T6_18" style:family="text">
      <style:text-properties fo:font-size="9pt" style:font-size-asian="9pt" style:font-size-complex="9pt"/>
    </style:style>
    <style:style style:name="Row2" style:family="table-row">
      <style:table-row-properties style:min-row-height="0.873cm"/>
    </style:style>
    <style:style style:name="Cell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" style:family="paragraph" style:parent-style-name="Normal">
      <style:paragraph-properties/>
    </style:style>
    <style:style style:name="T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" style:family="paragraph" style:parent-style-name="Normal">
      <style:paragraph-properties/>
    </style:style>
    <style:style style:name="T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" style:family="paragraph" style:parent-style-name="Normal">
      <style:paragraph-properties/>
    </style:style>
    <style:style style:name="T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0" style:family="paragraph" style:parent-style-name="Normal">
      <style:paragraph-properties/>
    </style:style>
    <style:style style:name="T1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3" style:family="table-row">
      <style:table-row-properties style:min-row-height="0.952cm"/>
    </style:style>
    <style:style style:name="Cell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1" style:family="paragraph" style:parent-style-name="Normal">
      <style:paragraph-properties/>
    </style:style>
    <style:style style:name="T1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1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2" style:family="paragraph" style:parent-style-name="Normal">
      <style:paragraph-properties/>
    </style:style>
    <style:style style:name="T1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2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3" style:family="paragraph" style:parent-style-name="Normal">
      <style:paragraph-properties/>
    </style:style>
    <style:style style:name="T1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3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1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4" style:family="paragraph" style:parent-style-name="Normal">
      <style:paragraph-properties/>
    </style:style>
    <style:style style:name="T1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4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4" style:family="table-row">
      <style:table-row-properties style:min-row-height="0.952cm"/>
    </style:style>
    <style:style style:name="Cell1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5" style:family="paragraph" style:parent-style-name="Normal">
      <style:paragraph-properties/>
    </style:style>
    <style:style style:name="T1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6" style:family="paragraph" style:parent-style-name="Normal">
      <style:paragraph-properties/>
    </style:style>
    <style:style style:name="T1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1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" style:family="paragraph" style:parent-style-name="Normal">
      <style:paragraph-properties/>
    </style:style>
    <style:style style:name="T1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7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" style:family="paragraph" style:parent-style-name="Normal">
      <style:paragraph-properties/>
    </style:style>
    <style:style style:name="T1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5" style:family="table-row">
      <style:table-row-properties style:min-row-height="0.952cm"/>
    </style:style>
    <style:style style:name="Cell1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9" style:family="paragraph" style:parent-style-name="Normal">
      <style:paragraph-properties/>
    </style:style>
    <style:style style:name="T1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0" style:family="paragraph" style:parent-style-name="Normal">
      <style:paragraph-properties/>
    </style:style>
    <style:style style:name="T2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0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21" style:family="paragraph" style:parent-style-name="Normal">
      <style:paragraph-properties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1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2" style:family="paragraph" style:parent-style-name="Normal">
      <style:paragraph-properties/>
    </style:style>
    <style:style style:name="T2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2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2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3" style:family="paragraph" style:parent-style-name="Normal">
      <style:paragraph-properties/>
    </style:style>
    <style:style style:name="T2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24" style:family="paragraph" style:parent-style-name="Normal">
      <style:paragraph-properties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25" style:family="paragraph" style:parent-style-name="Normal">
      <style:paragraph-properties/>
    </style:style>
    <style:style style:name="T2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6" style:family="table-row">
      <style:table-row-properties style:min-row-height="0.952cm"/>
    </style:style>
    <style:style style:name="Cell1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6" style:family="paragraph" style:parent-style-name="Normal">
      <style:paragraph-properties/>
    </style:style>
    <style:style style:name="T2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6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7" style:family="paragraph" style:parent-style-name="Normal">
      <style:paragraph-properties/>
    </style:style>
    <style:style style:name="T2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2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8" style:family="paragraph" style:parent-style-name="Normal">
      <style:paragraph-properties/>
    </style:style>
    <style:style style:name="T2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8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9" style:family="paragraph" style:parent-style-name="Normal">
      <style:paragraph-properties/>
    </style:style>
    <style:style style:name="T2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9_3" style:family="text">
      <style:text-properties style:text-position="super 58%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9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9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7" style:family="table-row">
      <style:table-row-properties style:min-row-height="0.952cm"/>
    </style:style>
    <style:style style:name="Cell2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0" style:family="paragraph" style:parent-style-name="Normal">
      <style:paragraph-properties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1" style:family="paragraph" style:parent-style-name="Normal">
      <style:paragraph-properties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2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2" style:family="paragraph" style:parent-style-name="Normal">
      <style:paragraph-properties/>
    </style:style>
    <style:style style:name="T3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3" style:family="paragraph" style:parent-style-name="Normal">
      <style:paragraph-properties/>
    </style:style>
    <style:style style:name="T33_1" style:family="text">
      <style:text-properties style:font-name="Segoe UI" fo:font-size="11pt" style:font-size-asian="11pt" style:font-name-complex="Segoe UI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34" style:family="paragraph" style:parent-style-name="Normal">
      <style:paragraph-properties fo:text-indent="1.337cm" fo:margin-left="-1.588cm"/>
      <style:text-properties fo:font-size="11pt" style:font-size-asian="11pt" style:font-size-complex="11pt" fo:font-weight="bold" style:font-weight-asian="bold"/>
    </style:style>
    <style:style style:name="Table2" style:family="table">
      <style:table-properties table:align="left" style:width="16.004cm" fo:margin-left="-0.265cm"/>
    </style:style>
    <style:style style:name="Column5" style:family="table-column">
      <style:table-column-properties style:column-width="3.542cm" style:use-optimal-column-width="false"/>
    </style:style>
    <style:style style:name="Column6" style:family="table-column">
      <style:table-column-properties style:column-width="12.462cm" style:use-optimal-column-width="false"/>
    </style:style>
    <style:style style:name="Row8" style:family="table-row">
      <style:table-row-properties style:min-row-height="0.609cm" style:use-optimal-row-height="false"/>
    </style:style>
    <style:style style:name="Cell27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35" style:family="paragraph" style:parent-style-name="Normal">
      <style:paragraph-properties/>
    </style:style>
    <style:style style:name="T3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5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9" style:family="table-row">
      <style:table-row-properties style:min-row-height="3.598cm" style:use-optimal-row-height="false"/>
    </style:style>
    <style:style style:name="Cell2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6" style:family="paragraph" style:parent-style-name="Normal">
      <style:paragraph-properties/>
    </style:style>
    <style:style style:name="T3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37" style:family="paragraph" style:parent-style-name="Normal">
      <style:paragraph-properties/>
      <style:text-properties style:font-name="Segoe UI" fo:font-size="11pt" style:font-size-asian="11pt" style:font-name-complex="Segoe UI" style:font-size-complex="11pt" fo:language="en" fo:language-asian="en" fo:language-complex="ar" fo:country="GB" fo:country-asian="GB" fo:country-complex="SA"/>
    </style:style>
    <style:style style:name="Cell2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8" style:family="paragraph" style:parent-style-name="Normal">
      <style:paragraph-properties/>
    </style:style>
    <style:style style:name="T38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2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3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4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5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6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7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8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9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10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1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12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13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14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15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16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17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18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19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20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2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22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2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24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25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26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27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28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39" style:family="paragraph" style:parent-style-name="Normal">
      <style:paragraph-properties/>
    </style:style>
    <style:style style:name="T39_1" style:family="text" style:parent-style-name="Normal">
      <style:text-properties fo:background-color="#ffffff" fo:color="#000000" fo:font-size="11pt" style:font-size-asian="11pt" style:font-size-complex="11pt" fo:font-weight="bold" style:font-weight-asian="bold" style:font-weight-complex="bold"/>
    </style:style>
    <style:style style:name="P40" style:family="paragraph" style:parent-style-name="Footnote_20_text"/>
    <style:style style:name="T40_1" style:family="text"/>
    <style:style style:name="T40_2" style:family="text"/>
    <style:style style:name="T40_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40_4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41" style:family="paragraph" style:parent-style-name="List_20_Paragraph">
      <style:paragraph-properties fo:text-indent="-0.635cm" fo:margin-left="1.27cm"/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1_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42" style:family="paragraph" style:parent-style-name="List_20_Paragraph">
      <style:paragraph-properties fo:text-indent="-0.635cm" fo:margin-left="1.27cm"/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2_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43" style:family="paragraph" style:parent-style-name="List_20_Paragraph">
      <style:paragraph-properties fo:text-indent="-0.635cm" fo:margin-left="1.27cm"/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3_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44" style:family="paragraph" style:parent-style-name="Normal">
      <style:paragraph-properties/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45" style:family="paragraph" style:parent-style-name="Normal">
      <style:paragraph-properties/>
    </style:style>
    <style:style style:name="T4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5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5_3" style:family="text"/>
    <style:style style:name="T45_4" style:family="text" style:parent-style-name="Internet_20_link">
      <style:text-properties fo:color="#0000ff" style:font-name="Arial" fo:font-size="11pt" style:font-size-asian="11pt" style:font-name-complex="Arial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T45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5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5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5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5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5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5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5_12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0" style:family="table-row">
      <style:table-row-properties style:min-row-height="1.244cm" style:use-optimal-row-height="false"/>
    </style:style>
    <style:style style:name="Cell3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6" style:family="paragraph" style:parent-style-name="Normal">
      <style:paragraph-properties/>
    </style:style>
    <style:style style:name="T4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7" style:family="paragraph" style:parent-style-name="Normal">
      <style:paragraph-properties/>
    </style:style>
    <style:style style:name="T47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7_2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7_3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48" style:family="paragraph" style:parent-style-name="Normal">
      <style:paragraph-properties/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49" style:family="paragraph" style:parent-style-name="Normal">
      <style:paragraph-properties/>
    </style:style>
    <style:style style:name="T49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50" style:family="paragraph" style:parent-style-name="Normal">
      <style:paragraph-properties/>
    </style:style>
    <style:style style:name="T50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51" style:family="paragraph" style:parent-style-name="Normal">
      <style:paragraph-properties/>
    </style:style>
    <style:style style:name="T51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52" style:family="paragraph" style:parent-style-name="Normal">
      <style:paragraph-properties/>
    </style:style>
    <style:style style:name="T52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53" style:family="paragraph" style:parent-style-name="Normal">
      <style:paragraph-properties/>
    </style:style>
    <style:style style:name="T53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54" style:family="paragraph" style:parent-style-name="Normal">
      <style:paragraph-properties/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55" style:family="paragraph" style:parent-style-name="Normal">
      <style:paragraph-properties/>
    </style:style>
    <style:style style:name="T55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5_2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5_3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56" style:family="paragraph" style:parent-style-name="Normal">
      <style:paragraph-properties/>
    </style:style>
    <style:style style:name="T56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57" style:family="paragraph" style:parent-style-name="List_20_Paragraph">
      <style:paragraph-properties fo:text-indent="-0.635cm" fo:margin-left="1.27cm"/>
    </style:style>
    <style:style style:name="T57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58" style:family="paragraph" style:parent-style-name="List_20_Paragraph">
      <style:paragraph-properties fo:text-indent="-0.635cm" fo:margin-left="1.27cm"/>
    </style:style>
    <style:style style:name="T58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8_2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8_3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59" style:family="paragraph" style:parent-style-name="List_20_Paragraph">
      <style:paragraph-properties fo:text-indent="-0.635cm" fo:margin-left="1.27cm"/>
    </style:style>
    <style:style style:name="T59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9_2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9_3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9_4" style:family="text">
      <style:text-properties fo:color="#000000" style:font-name="Cambria Math" fo:font-size="11pt" style:font-size-asian="11pt" style:font-name-complex="Cambria Math" style:font-size-complex="11pt" fo:language="en" fo:language-asian="en" fo:language-complex="ar" fo:country="GB" fo:country-asian="US" fo:country-complex="SA"/>
    </style:style>
    <style:style style:name="T59_5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9_6" style:family="text">
      <style:text-properties fo:color="#000000" style:font-name="Cambria Math" fo:font-size="11pt" style:font-size-asian="11pt" style:font-name-complex="Cambria Math" style:font-size-complex="11pt" fo:language="en" fo:language-asian="en" fo:language-complex="ar" fo:country="GB" fo:country-asian="US" fo:country-complex="SA"/>
    </style:style>
    <style:style style:name="T59_7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9_8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9_9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60" style:family="paragraph" style:parent-style-name="Normal">
      <style:paragraph-properties/>
    </style:style>
    <style:style style:name="T60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60_2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60_3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61" style:family="paragraph" style:parent-style-name="List_20_Paragraph">
      <style:paragraph-properties fo:text-indent="-0.635cm" fo:margin-left="1.27cm"/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1_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1_2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1_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1_4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62" style:family="paragraph" style:parent-style-name="List_20_Paragraph">
      <style:paragraph-properties fo:text-indent="-0.635cm" fo:margin-left="1.27cm"/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2_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2_2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2_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63" style:family="paragraph" style:parent-style-name="List_20_Paragraph">
      <style:paragraph-properties fo:text-indent="-0.635cm" fo:margin-left="1.905cm"/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3_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64" style:family="paragraph" style:parent-style-name="List_20_Paragraph">
      <style:paragraph-properties fo:text-indent="-0.635cm" fo:margin-left="1.905cm"/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4_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65" style:family="paragraph" style:parent-style-name="List_20_Paragraph">
      <style:paragraph-properties fo:text-indent="-0.635cm" fo:margin-left="1.27cm"/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5_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66" style:family="paragraph" style:parent-style-name="List_20_Paragraph">
      <style:paragraph-properties fo:text-indent="-0.635cm" fo:margin-left="1.27cm"/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6_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6_2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6_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67" style:family="paragraph" style:parent-style-name="List_20_Paragraph">
      <style:paragraph-properties fo:text-indent="-0.635cm" fo:margin-left="1.27cm"/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7_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68" style:family="paragraph" style:parent-style-name="Normal">
      <style:paragraph-properties/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69" style:family="paragraph" style:parent-style-name="Normal">
      <style:paragraph-properties/>
    </style:style>
    <style:style style:name="T69_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9_2" style:family="text">
      <style:text-properties fo:background-color="#ffffff" fo:color="#000000" style:font-name="Cambria Math" fo:font-size="11pt" style:font-size-asian="11pt" style:font-name-complex="Cambria Math" style:font-size-complex="11pt" fo:language="en" fo:language-asian="en" fo:language-complex="ar" fo:country="GB" fo:country-asian="US" fo:country-complex="SA"/>
    </style:style>
    <style:style style:name="T69_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9_4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9_5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9_6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9_7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9_8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9_9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70" style:family="paragraph" style:parent-style-name="Normal">
      <style:paragraph-properties/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71" style:family="paragraph" style:parent-style-name="Normal">
      <style:paragraph-properties/>
    </style:style>
    <style:style style:name="T71_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1_2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1_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1_4" style:family="text">
      <style:text-properties fo:background-color="#ffffff" fo:color="#000000" style:font-name="Cambria Math" fo:font-size="11pt" style:font-size-asian="11pt" style:font-name-complex="Cambria Math" style:font-size-complex="11pt" fo:language="en" fo:language-asian="en" fo:language-complex="ar" fo:country="GB" fo:country-asian="US" fo:country-complex="SA"/>
    </style:style>
    <style:style style:name="T71_5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1_6" style:family="text">
      <style:text-properties fo:background-color="#ffffff" fo:color="#000000" style:font-name="Cambria Math" fo:font-size="11pt" style:font-size-asian="11pt" style:font-name-complex="Cambria Math" style:font-size-complex="11pt" fo:language="en" fo:language-asian="en" fo:language-complex="ar" fo:country="GB" fo:country-asian="US" fo:country-complex="SA"/>
    </style:style>
    <style:style style:name="T71_7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1_8" style:family="text">
      <style:text-properties fo:background-color="#ffffff" fo:color="#000000" style:font-name="Cambria Math" fo:font-size="11pt" style:font-size-asian="11pt" style:font-name-complex="Cambria Math" style:font-size-complex="11pt" fo:language="en" fo:language-asian="en" fo:language-complex="ar" fo:country="GB" fo:country-asian="US" fo:country-complex="SA"/>
    </style:style>
    <style:style style:name="T71_9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1_10" style:family="text">
      <style:text-properties fo:background-color="#ffffff" fo:color="#000000" style:font-name="Cambria Math" fo:font-size="11pt" style:font-size-asian="11pt" style:font-name-complex="Cambria Math" style:font-size-complex="11pt" fo:language="en" fo:language-asian="en" fo:language-complex="ar" fo:country="GB" fo:country-asian="US" fo:country-complex="SA"/>
    </style:style>
    <style:style style:name="T71_1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1_12" style:family="text">
      <style:text-properties fo:background-color="#ffffff" fo:color="#000000" style:font-name="Cambria Math" fo:font-size="11pt" style:font-size-asian="11pt" style:font-name-complex="Cambria Math" style:font-size-complex="11pt" fo:language="en" fo:language-asian="en" fo:language-complex="ar" fo:country="GB" fo:country-asian="US" fo:country-complex="SA"/>
    </style:style>
    <style:style style:name="T71_1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1_14" style:family="text">
      <style:text-properties fo:background-color="#ffffff" fo:color="#000000" style:font-name="Cambria Math" fo:font-size="11pt" style:font-size-asian="11pt" style:font-name-complex="Cambria Math" style:font-size-complex="11pt" fo:language="en" fo:language-asian="en" fo:language-complex="ar" fo:country="GB" fo:country-asian="US" fo:country-complex="SA"/>
    </style:style>
    <style:style style:name="T71_15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1_16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1_17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72" style:family="paragraph" style:parent-style-name="Normal">
      <style:paragraph-properties/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73" style:family="paragraph" style:parent-style-name="Normal">
      <style:paragraph-properties/>
    </style:style>
    <style:style style:name="T73_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3_2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3_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3_4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3_5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3_6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3_7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3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3_9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3_10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3_11" style:family="text">
      <style:text-properties fo:background-color="#ffffff" fo:color="#000000" style:font-name="Cambria Math" fo:font-size="11pt" style:font-size-asian="11pt" style:font-name-complex="Cambria Math" style:font-size-complex="11pt" fo:language="en" fo:language-asian="en" fo:language-complex="ar" fo:country="GB" fo:country-asian="US" fo:country-complex="SA"/>
    </style:style>
    <style:style style:name="T73_12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3_1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3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3_1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3_1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3_1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3_1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3_1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74" style:family="paragraph" style:parent-style-name="Normal">
      <style:paragraph-properties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75" style:family="paragraph" style:parent-style-name="Normal">
      <style:paragraph-properties/>
    </style:style>
    <style:style style:name="T7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5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76" style:family="paragraph" style:parent-style-name="Normal">
      <style:paragraph-properties/>
    </style:style>
    <style:style style:name="T76_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77" style:family="paragraph" style:parent-style-name="Normal">
      <style:paragraph-properties/>
    </style:style>
    <style:style style:name="T77_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7_2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7_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7_4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7_5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7_6" style:family="text">
      <style:text-properties fo:background-color="#ffffff" fo:color="#000000" style:font-name="Cambria Math" fo:font-size="11pt" style:font-size-asian="11pt" style:font-name-complex="Cambria Math" style:font-size-complex="11pt" fo:language="en" fo:language-asian="en" fo:language-complex="ar" fo:country="GB" fo:country-asian="US" fo:country-complex="SA"/>
    </style:style>
    <style:style style:name="T77_7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7_8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7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7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7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1" style:family="table-row">
      <style:table-row-properties style:min-row-height="3.598cm" style:use-optimal-row-height="false"/>
    </style:style>
    <style:style style:name="Cell3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8" style:family="paragraph" style:parent-style-name="Normal">
      <style:paragraph-properties/>
    </style:style>
    <style:style style:name="T7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9" style:family="paragraph" style:parent-style-name="Normal">
      <style:paragraph-properties/>
    </style:style>
    <style:style style:name="T79_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9_2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9_3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9_4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9_5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9_6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9_7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9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9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9_10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9_1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9_12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9_1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9_14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9_15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9_16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9_17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9_18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9_19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9_20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9_2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9_22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9_2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9_24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9_25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9_26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9_27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80" style:family="paragraph" style:parent-style-name="Normal">
      <style:paragraph-properties/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2" style:family="table-row">
      <style:table-row-properties style:min-row-height="3.598cm" style:use-optimal-row-height="false"/>
    </style:style>
    <style:style style:name="Cell3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1" style:family="paragraph" style:parent-style-name="Normal">
      <style:paragraph-properties/>
    </style:style>
    <style:style style:name="T8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2" style:family="paragraph" style:parent-style-name="Normal">
      <style:paragraph-properties/>
    </style:style>
    <style:style style:name="T82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2_2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2_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2_4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2_5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2_6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2_7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2_8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2_9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2_10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2_11" style:family="text" style:parent-style-name="Normal">
      <style:text-properties fo:background-color="#ffffff" fo:color="#000000" fo:font-size="11pt" style:font-size-asian="11pt" style:font-size-complex="11pt"/>
    </style:style>
    <style:style style:name="P83" style:family="paragraph" style:parent-style-name="Footnote_20_text"/>
    <style:style style:name="T83_1" style:family="text"/>
    <style:style style:name="T83_2" style:family="text"/>
    <style:style style:name="T83_3" style:family="text"/>
    <style:style style:name="T83_4" style:family="text"/>
    <style:style style:name="T83_5" style:family="text"/>
    <style:style style:name="T83_6" style:family="text"/>
    <style:style style:name="T83_7" style:family="text"/>
    <style:style style:name="T83_8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3_9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3_10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3_1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3_12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3_1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3_14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3_15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3_16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3_17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3" style:family="table-row">
      <style:table-row-properties style:min-row-height="3.598cm" style:use-optimal-row-height="false"/>
    </style:style>
    <style:style style:name="Cell3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4" style:family="paragraph" style:parent-style-name="Normal">
      <style:paragraph-properties/>
    </style:style>
    <style:style style:name="T8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5" style:family="paragraph" style:parent-style-name="Normal">
      <style:paragraph-properties/>
    </style:style>
    <style:style style:name="T8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5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5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86" style:family="paragraph" style:parent-style-name="Normal"/>
    <style:style style:name="T86_1" style:family="text">
      <style:text-properties style:font-name="MS Gothic" fo:font-size="11pt" style:font-name-asian="MS Gothic" style:font-size-asian="11pt" style:font-name-complex="Arial" style:font-size-complex="11pt" fo:language="en" fo:language-asian="en" fo:language-complex="ar" fo:country="GB" fo:country-asian="US" fo:country-complex="SA"/>
    </style:style>
    <style:style style:name="T8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87" style:family="paragraph" style:parent-style-name="Normal"/>
    <style:style style:name="T87_1" style:family="text">
      <style:text-properties style:font-name="MS Gothic" fo:font-size="11pt" style:font-name-asian="MS Gothic" style:font-size-asian="11pt" style:font-name-complex="Arial" style:font-size-complex="11pt" fo:language="en" fo:language-asian="en" fo:language-complex="ar" fo:country="GB" fo:country-asian="US" fo:country-complex="SA"/>
    </style:style>
    <style:style style:name="T8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88" style:family="paragraph" style:parent-style-name="Normal"/>
    <style:style style:name="T88_1" style:family="text">
      <style:text-properties fo:background-color="#e6e6e6" fo:color="#2b579a" style:font-name="MS Gothic" fo:font-size="11pt" style:font-name-asian="MS Gothic" style:font-size-asian="11pt" style:font-name-complex="Arial" style:font-size-complex="11pt" fo:language="en" fo:language-asian="en" fo:language-complex="ar" fo:country="GB" fo:country-asian="US" fo:country-complex="SA"/>
    </style:style>
    <style:style style:name="T8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8_3" style:family="text" style:parent-style-name="Normal">
      <style:text-properties fo:font-size="11pt" style:font-size-asian="11pt" style:font-size-complex="11pt"/>
    </style:style>
    <style:style style:name="P89" style:family="paragraph" style:parent-style-name="Footnote_20_text">
      <style:text-properties fo:language="en" fo:country="GB"/>
    </style:style>
    <style:style style:name="T8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90" style:family="paragraph" style:parent-style-name="Normal">
      <style:paragraph-properties/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4" style:family="table-row">
      <style:table-row-properties style:min-row-height="3.598cm" style:use-optimal-row-height="false"/>
    </style:style>
    <style:style style:name="Cell3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1" style:family="paragraph" style:parent-style-name="Normal">
      <style:paragraph-properties/>
    </style:style>
    <style:style style:name="T9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9" style:family="table-cell">
      <style:table-cell-properties style:vertical-align="middle" fo:border-bottom="#000000 0.035cm solid" fo:border-right="#000000 0.035cm solid" fo:wrap-option="wrap"/>
    </style:style>
    <style:style style:name="P92" style:family="paragraph" style:parent-style-name="Normal">
      <style:paragraph-properties/>
    </style:style>
    <style:style style:name="T92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93" style:family="paragraph" style:parent-style-name="Normal">
      <style:paragraph-properties/>
    </style:style>
    <style:style style:name="T93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94" style:family="paragraph" style:parent-style-name="Normal">
      <style:paragraph-properties/>
    </style:style>
    <style:style style:name="T94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94_2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94_3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94_4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95" style:family="paragraph" style:parent-style-name="Normal">
      <style:paragraph-properties/>
    </style:style>
    <style:style style:name="T95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96" style:family="paragraph" style:parent-style-name="Normal">
      <style:paragraph-properties/>
    </style:style>
    <style:style style:name="T96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96_2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97" style:family="paragraph" style:parent-style-name="Normal">
      <style:paragraph-properties/>
    </style:style>
    <style:style style:name="T97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98" style:family="paragraph" style:parent-style-name="Normal">
      <style:paragraph-properties/>
    </style:style>
    <style:style style:name="T98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98_2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99" style:family="paragraph" style:parent-style-name="Normal">
      <style:paragraph-properties/>
    </style:style>
    <style:style style:name="T99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100" style:family="paragraph" style:parent-style-name="Normal">
      <style:paragraph-properties/>
    </style:style>
    <style:style style:name="T100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00_2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0_3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0_4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0_5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5" style:family="table-row">
      <style:table-row-properties style:min-row-height="3.598cm" style:use-optimal-row-height="false"/>
    </style:style>
    <style:style style:name="Cell4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01" style:family="paragraph" style:parent-style-name="Normal">
      <style:paragraph-properties/>
    </style:style>
    <style:style style:name="T10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02" style:family="paragraph" style:parent-style-name="Normal">
      <style:paragraph-properties/>
    </style:style>
    <style:style style:name="T102_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2_2" style:family="text">
      <style:text-properties fo:background-color="#ffffff" fo:color="#000000" style:font-name="Cambria Math" fo:font-size="11pt" style:font-size-asian="11pt" style:font-name-complex="Cambria Math" style:font-size-complex="11pt" fo:language="en" fo:language-asian="en" fo:language-complex="ar" fo:country="GB" fo:country-asian="US" fo:country-complex="SA"/>
    </style:style>
    <style:style style:name="T102_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2_4" style:family="text">
      <style:text-properties fo:background-color="#ffffff" fo:color="#000000" style:font-name="Cambria Math" fo:font-size="11pt" style:font-size-asian="11pt" style:font-name-complex="Cambria Math" style:font-size-complex="11pt" fo:language="en" fo:language-asian="en" fo:language-complex="ar" fo:country="GB" fo:country-asian="US" fo:country-complex="SA"/>
    </style:style>
    <style:style style:name="T102_5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2_6" style:family="text">
      <style:text-properties fo:background-color="#ffffff" fo:color="#000000" style:font-name="Cambria Math" fo:font-size="11pt" style:font-size-asian="11pt" style:font-name-complex="Cambria Math" style:font-size-complex="11pt" fo:language="en" fo:language-asian="en" fo:language-complex="ar" fo:country="GB" fo:country-asian="US" fo:country-complex="SA"/>
    </style:style>
    <style:style style:name="T102_7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2_8" style:family="text">
      <style:text-properties fo:background-color="#ffffff" fo:color="#000000" style:font-name="Cambria Math" fo:font-size="11pt" style:font-size-asian="11pt" style:font-name-complex="Cambria Math" style:font-size-complex="11pt" fo:language="en" fo:language-asian="en" fo:language-complex="ar" fo:country="GB" fo:country-asian="US" fo:country-complex="SA"/>
    </style:style>
    <style:style style:name="T102_9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2_10" style:family="text">
      <style:text-properties fo:background-color="#ffffff" fo:color="#000000" style:font-name="Cambria Math" fo:font-size="11pt" style:font-size-asian="11pt" style:font-name-complex="Cambria Math" style:font-size-complex="11pt" fo:language="en" fo:language-asian="en" fo:language-complex="ar" fo:country="GB" fo:country-asian="US" fo:country-complex="SA"/>
    </style:style>
    <style:style style:name="T102_1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2_12" style:family="text">
      <style:text-properties fo:background-color="#ffffff" fo:color="#000000" style:font-name="Cambria Math" fo:font-size="11pt" style:font-size-asian="11pt" style:font-name-complex="Cambria Math" style:font-size-complex="11pt" fo:language="en" fo:language-asian="en" fo:language-complex="ar" fo:country="GB" fo:country-asian="US" fo:country-complex="SA"/>
    </style:style>
    <style:style style:name="T102_1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2_14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2_15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103" style:family="paragraph" style:parent-style-name="Normal">
      <style:paragraph-properties/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104" style:family="paragraph" style:parent-style-name="Normal">
      <style:paragraph-properties/>
    </style:style>
    <style:style style:name="T104_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4_2" style:family="text">
      <style:text-properties fo:background-color="#ffffff" fo:color="#000000" style:font-name="Cambria Math" fo:font-size="11pt" style:font-size-asian="11pt" style:font-name-complex="Cambria Math" style:font-size-complex="11pt" fo:language="en" fo:language-asian="en" fo:language-complex="ar" fo:country="GB" fo:country-asian="US" fo:country-complex="SA"/>
    </style:style>
    <style:style style:name="T104_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4_4" style:family="text">
      <style:text-properties fo:background-color="#ffffff" fo:color="#000000" style:font-name="Cambria Math" fo:font-size="11pt" style:font-size-asian="11pt" style:font-name-complex="Cambria Math" style:font-size-complex="11pt" fo:language="en" fo:language-asian="en" fo:language-complex="ar" fo:country="GB" fo:country-asian="US" fo:country-complex="SA"/>
    </style:style>
    <style:style style:name="T104_5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4_6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4_7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4_8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4_9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4_10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4_1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4_12" style:family="text">
      <style:text-properties fo:background-color="#ffffff" fo:color="#000000" style:font-name="Cambria Math" fo:font-size="11pt" style:font-size-asian="11pt" style:font-name-complex="Cambria Math" style:font-size-complex="11pt" fo:language="en" fo:language-asian="en" fo:language-complex="ar" fo:country="GB" fo:country-asian="US" fo:country-complex="SA"/>
    </style:style>
    <style:style style:name="T104_1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4_14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4_15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4_16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4_17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4_18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4_19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4_2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4_2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4_22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4_2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105" style:family="paragraph" style:parent-style-name="Normal">
      <style:paragraph-properties/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106" style:family="paragraph" style:parent-style-name="Normal">
      <style:paragraph-properties/>
    </style:style>
    <style:style style:name="T106_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6_2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6_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6_4" style:family="text">
      <style:text-properties fo:background-color="#ffffff" fo:color="#000000" style:font-name="Cambria Math" fo:font-size="11pt" style:font-size-asian="11pt" style:font-name-complex="Cambria Math" style:font-size-complex="11pt" fo:language="en" fo:language-asian="en" fo:language-complex="ar" fo:country="GB" fo:country-asian="US" fo:country-complex="SA"/>
    </style:style>
    <style:style style:name="T106_5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6_6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6_7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6_8" style:family="text">
      <style:text-properties fo:background-color="#ffffff" fo:color="#000000" style:font-name="Cambria Math" fo:font-size="11pt" style:font-size-asian="11pt" style:font-name-complex="Cambria Math" style:font-size-complex="11pt" fo:language="en" fo:language-asian="en" fo:language-complex="ar" fo:country="GB" fo:country-asian="US" fo:country-complex="SA"/>
    </style:style>
    <style:style style:name="T106_9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6_10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6_1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107" style:family="paragraph" style:parent-style-name="Normal">
      <style:paragraph-properties fo:text-indent="1.337cm" fo:margin-left="-1.588cm"/>
      <style:text-properties fo:font-size="11pt" style:font-size-asian="11pt" style:font-size-complex="11pt" fo:font-weight="bold" style:font-weight-asian="bold"/>
    </style:style>
    <style:style style:name="P108" style:family="paragraph" style:parent-style-name="Normal">
      <style:paragraph-properties fo:text-indent="1.337cm" fo:margin-left="-1.588cm"/>
      <style:text-properties fo:background-color="#ffffff" fo:color="#d13438" fo:font-size="11pt" style:font-size-asian="11pt" style:font-size-complex="11pt" style:text-underline-style="solid" style:text-underline-color="font-color"/>
    </style:style>
    <style:style style:name="P109" style:family="paragraph" style:parent-style-name="Normal">
      <style:text-properties fo:font-size="11pt" style:font-size-asian="11pt" style:font-size-complex="11pt"/>
    </style:style>
    <style:style style:name="P110" style:family="paragraph" style:parent-style-name="Normal"/>
    <style:style style:name="T110_1" style:family="text">
      <style:text-properties fo:font-size="11pt" style:font-size-asian="11pt" style:font-size-complex="11pt"/>
    </style:style>
    <style:style style:name="P111" style:family="paragraph" style:parent-style-name="Normal">
      <style:text-properties fo:font-size="11pt" style:font-size-asian="11pt" style:font-size-complex="11pt"/>
    </style:style>
    <style:style style:name="P112" style:family="paragraph" style:parent-style-name="Normal">
      <style:text-properties fo:font-size="11pt" style:font-size-asian="11pt" style:font-size-complex="11pt"/>
    </style:style>
    <style:style style:name="P113" style:family="paragraph" style:parent-style-name="Normal">
      <style:text-properties fo:font-size="11pt" style:font-size-asian="11pt" style:font-size-complex="11pt"/>
    </style:style>
    <style:style style:name="P114" style:family="paragraph" style:parent-style-name="Normal">
      <style:text-properties fo:font-size="11pt" style:font-size-asian="11pt" style:font-size-complex="11pt"/>
    </style:style>
    <style:style style:name="P115" style:family="paragraph" style:parent-style-name="Normal">
      <style:text-properties fo:font-size="11pt" style:font-size-asian="11pt" style:font-size-complex="11pt"/>
    </style:style>
    <style:style style:name="P116" style:family="paragraph" style:parent-style-name="Normal">
      <style:text-properties fo:font-size="11pt" style:font-size-asian="11pt" style:font-size-complex="11pt"/>
    </style:style>
    <style:style style:name="P117" style:family="paragraph" style:parent-style-name="Normal">
      <style:text-properties fo:font-size="11pt" style:font-size-asian="11pt" style:font-size-complex="11pt"/>
    </style:style>
    <style:style style:name="P118" style:family="paragraph" style:parent-style-name="Normal">
      <style:text-properties fo:font-size="11pt" style:font-size-asian="11pt" style:font-size-complex="11pt"/>
    </style:style>
    <style:style style:name="P119" style:family="paragraph" style:parent-style-name="Normal">
      <style:text-properties fo:font-size="11pt" style:font-size-asian="11pt" style:font-size-complex="11pt"/>
    </style:style>
    <style:style style:name="P120" style:family="paragraph" style:parent-style-name="Normal">
      <style:text-properties fo:font-size="11pt" style:font-size-asian="11pt" style:font-size-complex="11pt"/>
    </style:style>
    <style:style style:name="P121" style:family="paragraph" style:parent-style-name="Normal">
      <style:text-properties fo:font-size="11pt" style:font-size-asian="11pt" style:font-size-complex="11pt"/>
    </style:style>
    <style:style style:name="P122" style:family="paragraph" style:parent-style-name="Normal">
      <style:text-properties fo:font-size="11pt" style:font-size-asian="11pt" style:font-size-complex="11pt"/>
    </style:style>
    <style:style style:name="P123" style:family="paragraph" style:parent-style-name="Normal">
      <style:text-properties fo:font-size="11pt" style:font-size-asian="11pt" style:font-size-complex="11pt"/>
    </style:style>
    <style:style style:name="P124" style:family="paragraph" style:parent-style-name="Normal">
      <style:text-properties fo:font-size="11pt" style:font-size-asian="11pt" style:font-size-complex="11pt"/>
    </style:style>
    <style:style style:name="P125" style:family="paragraph" style:parent-style-name="Normal">
      <style:text-properties fo:font-size="11pt" style:font-size-asian="11pt" style:font-size-complex="11pt"/>
    </style:style>
    <style:style style:name="P126" style:family="paragraph" style:parent-style-name="Normal">
      <style:text-properties fo:font-size="11pt" style:font-size-asian="11pt" style:font-size-complex="11pt"/>
    </style:style>
    <style:style style:name="P127" style:family="paragraph" style:parent-style-name="Normal">
      <style:text-properties fo:font-size="11pt" style:font-size-asian="11pt" style:font-size-complex="11pt"/>
    </style:style>
    <style:style style:name="P128" style:family="paragraph" style:parent-style-name="Normal">
      <style:text-properties fo:font-size="11pt" style:font-size-asian="11pt" style:font-size-complex="11pt"/>
    </style:style>
    <style:style style:name="P129" style:family="paragraph" style:parent-style-name="Normal">
      <style:text-properties fo:font-size="11pt" style:font-size-asian="11pt" style:font-size-complex="11pt"/>
    </style:style>
    <style:style style:name="P130" style:family="paragraph" style:parent-style-name="Normal">
      <style:text-properties fo:font-size="11pt" style:font-size-asian="11pt" style:font-size-complex="11pt"/>
    </style:style>
    <style:style style:name="P131" style:family="paragraph" style:parent-style-name="Normal">
      <style:text-properties fo:font-size="11pt" style:font-size-asian="11pt" style:font-size-complex="11pt"/>
    </style:style>
    <style:style style:name="P132" style:family="paragraph" style:parent-style-name="Normal">
      <style:text-properties fo:font-size="11pt" style:font-size-asian="11pt" style:font-size-complex="11pt"/>
    </style:style>
    <style:style style:name="P133" style:family="paragraph" style:parent-style-name="Normal"/>
    <style:style style:name="T133_1" style:family="text">
      <style:text-properties fo:font-size="11pt" style:font-size-asian="11pt" style:font-size-complex="11pt"/>
    </style:style>
    <style:style style:name="T133_2" style:family="text">
      <style:text-properties fo:font-size="11pt" style:font-size-asian="11pt" style:font-size-complex="11pt"/>
    </style:style>
    <style:style style:name="P134" style:family="paragraph" style:parent-style-name="Heading_20_2"/>
    <style:style style:name="T134_1" style:family="text">
      <style:text-properties fo:font-style="normal" style:font-style-asian="normal" style:font-style-complex="normal"/>
    </style:style>
    <style:style style:name="T134_2" style:family="text">
      <style:text-properties fo:font-style="normal" style:font-style-asian="normal" style:font-style-complex="normal" fo:font-size="11pt" style:font-size-asian="11pt" style:font-size-complex="11pt"/>
    </style:style>
    <style:style style:name="P135" style:family="paragraph" style:parent-style-name="Normal">
      <style:text-properties fo:font-size="11pt" style:font-size-asian="11pt" style:font-size-complex="11pt"/>
    </style:style>
    <style:style style:name="P136" style:family="paragraph" style:parent-style-name="Normal">
      <style:text-properties fo:font-size="11pt" style:font-size-asian="11pt" style:font-size-complex="11pt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tracked-changes text:track-changes="true"/>
      <text:p text:style-name="P1"><text:span text:style-name="T1_1">BUSINESS<text:s/>CASE<text:s/>ADDENDUM</text:span></text:p>
      <text:p text:style-name="P2"/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4"><text:span text:style-name="T4_1">PROGRAMME<text:s/>TITLE</text:span></text:p>
          </table:table-cell>
          <table:table-cell table:style-name="Cell2" table:number-columns-spanned="3">
            <text:p text:style-name="P5"><text:span text:style-name="T5_1">Girls<text:s/>In<text:s/>Rwanda<text:s/>Learn<text:s/></text:span><text:span text:style-name="T5_2">(GIRL)<text:s/>changed<text:s/>to</text:span><text:span text:style-name="T5_3"><text:s/></text:span><text:span text:style-name="T5_4">Learning<text:s/>and<text:s/>Inclusion<text:s/>for<text:s/>Transformation</text:span><text:span text:style-name="T5_5"><text:s/>(LIFT)</text:span><text:span text:style-name="T5_6"><text:note text:note-class="footnote"><text:note-citation/><text:note-body><text:p text:style-name="P6"><text:span text:style-name="T6_1"><text:s/></text:span><text:span text:style-name="T6_2">The<text:s/></text:span><text:span text:style-name="T6_3">programme</text:span><text:span text:style-name="T6_4"><text:s/>name<text:s/></text:span><text:span text:style-name="T6_5">was</text:span><text:span text:style-name="T6_6"><text:s/></text:span><text:span text:style-name="T6_7">changed<text:s/>in<text:s/>February<text:s/>2025</text:span><text:span text:style-name="T6_8"><text:s/>following<text:s/>internal<text:s/>review<text:s/>and<text:s/>stakeholder<text:s/>consultations.<text:s/>The<text:s/>change<text:s/>was<text:s/>made<text:s/>to<text:s/>avoid<text:s/></text:span><text:span text:style-name="T6_9">the<text:s/>misconception</text:span><text:span text:style-name="T6_10"><text:s/></text:span><text:span text:style-name="T6_11">that<text:s/>the<text:s/></text:span><text:span text:style-name="T6_12">programme</text:span><text:span text:style-name="T6_13"><text:s/>would<text:s/>solely<text:s/>support<text:s/>girls</text:span><text:span text:style-name="T6_14">.<text:s/>The<text:s/></text:span><text:span text:style-name="T6_15">new<text:s/></text:span><text:span text:style-name="T6_16">name<text:s/>was<text:s/>formally<text:s/>introduced<text:s/>at<text:s/>the<text:s/>first<text:s/>Education<text:s/>Inclusion<text:s/>Symposium<text:s/>on<text:s/></text:span><text:span text:style-name="T6_17">6</text:span><text:span text:style-name="T6_18"><text:s/>February<text:s/>2025.</text:span></text:p></text:note-body></text:note></text:span></text:p>
          </table:table-cell>
          <table:covered-table-cell/>
          <table:covered-table-cell/>
        </table:table-row>
        <table:table-row table:style-name="Row2">
          <table:table-cell table:style-name="Cell3">
            <text:p text:style-name="P7"><text:span text:style-name="T7_1">Directorate/<text:s/>Post</text:span><text:span text:style-name="T7_2"> </text:span></text:p>
          </table:table-cell>
          <table:table-cell table:style-name="Cell4">
            <text:p text:style-name="P8"><text:span text:style-name="T8_1">Africa<text:s/>/<text:s/>British<text:s/>High<text:s/>Commission<text:s/>Kigali</text:span></text:p>
          </table:table-cell>
          <table:table-cell table:style-name="Cell5">
            <text:p text:style-name="P9"><text:span text:style-name="T9_1">Contact<text:s/>name</text:span></text:p>
          </table:table-cell>
          <table:table-cell table:style-name="Cell6">
            <text:p text:style-name="P10"><text:span text:style-name="T10_1"> </text:span><text:span text:style-name="T10_2">Camilla<text:s/>Pankhurst</text:span></text:p>
          </table:table-cell>
        </table:table-row>
        <table:table-row table:style-name="Row3">
          <table:table-cell table:style-name="Cell7">
            <text:p text:style-name="P11"><text:span text:style-name="T11_1">Original<text:s/>programme<text:s/>budget</text:span><text:span text:style-name="T11_2"> </text:span></text:p>
          </table:table-cell>
          <table:table-cell table:style-name="Cell8">
            <text:p text:style-name="P12"><text:span text:style-name="T12_1"> </text:span><text:span text:style-name="T12_2">£60<text:s/>Million</text:span></text:p>
          </table:table-cell>
          <table:table-cell table:style-name="Cell9">
            <text:p text:style-name="P13"><text:span text:style-name="T13_1">Country<text:s/>or<text:s/>region<text:s/>targeted</text:span><text:span text:style-name="T13_2"> </text:span></text:p>
          </table:table-cell>
          <table:table-cell table:style-name="Cell10">
            <text:p text:style-name="P14"><text:span text:style-name="T14_1"> </text:span><text:span text:style-name="T14_2">Rwanda</text:span></text:p>
          </table:table-cell>
        </table:table-row>
        <table:table-row table:style-name="Row4">
          <table:table-cell table:style-name="Cell11">
            <text:p text:style-name="P15"><text:span text:style-name="T15_1">Cost<text:s/>extension<text:s/>value<text:s/>(if<text:s/>applicable)</text:span></text:p>
          </table:table-cell>
          <table:table-cell table:style-name="Cell12">
            <text:p text:style-name="P16"><text:span text:style-name="T16_1">N/A</text:span></text:p>
          </table:table-cell>
          <table:table-cell table:style-name="Cell13">
            <text:p text:style-name="P17"><text:span text:style-name="T17_1">Original<text:s/>BC<text:s/>approver<text:s/>(Minister,<text:s/>DG,<text:s/></text:span><text:span text:style-name="T17_2">HoM</text:span><text:span text:style-name="T17_3">,<text:s/>Director,<text:s/>Dep.<text:s/>Director)</text:span></text:p>
          </table:table-cell>
          <table:table-cell table:style-name="Cell14">
            <text:p text:style-name="P18"><text:span text:style-name="T18_1">Approved<text:s/>by<text:s/>Anna<text:s/>Wilson,<text:s/>Development<text:s/>Director,<text:s/>Rwanda,<text:s/>13th<text:s/>September<text:s/>2022.<text:s/>Approved<text:s/>by<text:s/>the<text:s/>Investment<text:s/>and<text:s/>Delivery<text:s/>Committee<text:s/>Secretariat,<text:s/>14<text:s/>March<text:s/>2023</text:span></text:p>
          </table:table-cell>
        </table:table-row>
        <table:table-row table:style-name="Row5">
          <table:table-cell table:style-name="Cell15">
            <text:p text:style-name="P19"><text:span text:style-name="T19_1">New<text:s/>increased<text:s/>or<text:s/>reduced<text:s/>programme<text:s/>budget<text:s/>(if<text:s/>applicable)</text:span></text:p>
          </table:table-cell>
          <table:table-cell table:style-name="Cell16">
            <text:p text:style-name="P20"><text:span text:style-name="T20_1">£</text:span><text:span text:style-name="T20_2">19.98</text:span><text:span text:style-name="T20_3"><text:s/>Million</text:span></text:p>
            <text:p text:style-name="P21"/>
          </table:table-cell>
          <table:table-cell table:style-name="Cell17">
            <text:p text:style-name="P22"><text:span text:style-name="T22_1">Original<text:s/></text:span><text:span text:style-name="T22_2">programme</text:span><text:span text:style-name="T22_3"><text:s/>start<text:s/>and<text:s/>end<text:s/>dates</text:span></text:p>
          </table:table-cell>
          <table:table-cell table:style-name="Cell18">
            <text:p text:style-name="P23"><text:span text:style-name="T23_1">Start<text:s/>Date:<text:s/>1/09/2023</text:span></text:p>
            <text:p text:style-name="P24"/>
            <text:p text:style-name="P25"><text:span text:style-name="T25_1">End<text:s/>Date:<text:s/>30/06/2030</text:span></text:p>
          </table:table-cell>
        </table:table-row>
        <table:table-row table:style-name="Row6">
          <table:table-cell table:style-name="Cell19">
            <text:p text:style-name="P26"><text:span text:style-name="T26_1">Latest<text:s/>AR<text:s/></text:span><text:span text:style-name="T26_2">programme<text:s text:c="2"/>score</text:span><text:span text:style-name="T26_3"><text:s/></text:span></text:p>
          </table:table-cell>
          <table:table-cell table:style-name="Cell20">
            <text:p text:style-name="P27"><text:span text:style-name="T27_1">A</text:span></text:p>
          </table:table-cell>
          <table:table-cell table:style-name="Cell21">
            <text:p text:style-name="P28"><text:span text:style-name="T28_1">New<text:s/></text:span><text:span text:style-name="T28_2">programme</text:span><text:span text:style-name="T28_3"><text:s/>end<text:s/>date<text:s/>(if<text:s/>applicable)</text:span></text:p>
          </table:table-cell>
          <table:table-cell table:style-name="Cell22">
            <text:p text:style-name="P29"><text:span text:style-name="T29_1">3</text:span><text:span text:style-name="T29_2">0</text:span><text:span text:style-name="T29_3">th</text:span><text:span text:style-name="T29_4"><text:s/>June</text:span><text:span text:style-name="T29_5"><text:s/>2027</text:span></text:p>
          </table:table-cell>
        </table:table-row>
        <table:table-row table:style-name="Row7">
          <table:table-cell table:style-name="Cell23">
            <text:p text:style-name="P30"/>
          </table:table-cell>
          <table:table-cell table:style-name="Cell24">
            <text:p text:style-name="P31"/>
          </table:table-cell>
          <table:table-cell table:style-name="Cell25">
            <text:p text:style-name="P32"><text:span text:style-name="T32_1">Programme<text:s/>ID</text:span></text:p>
          </table:table-cell>
          <table:table-cell table:style-name="Cell26">
            <text:p text:style-name="P33"><text:span text:style-name="T33_1">300922</text:span></text:p>
          </table:table-cell>
        </table:table-row>
      </table:table>
      <text:p text:style-name="P34"/>
      <table:table table:style-name="Table2">
        <table:table-column table:style-name="Column5"/>
        <table:table-column table:style-name="Column6"/>
        <table:table-row table:style-name="Row8">
          <table:table-cell table:style-name="Cell27" table:number-columns-spanned="2">
            <text:p text:style-name="P35"><text:span text:style-name="T35_1">Detailed<text:s/>information </text:span><text:span text:style-name="T35_2"> </text:span></text:p>
          </table:table-cell>
          <table:covered-table-cell/>
        </table:table-row>
        <table:table-row table:style-name="Row9">
          <table:table-cell table:style-name="Cell28">
            <text:p text:style-name="P36"><text:span text:style-name="T36_1">Original<text:s/>p</text:span><text:span text:style-name="T36_2">rogramme<text:s/>summary</text:span></text:p>
            <text:p text:style-name="P37"/>
          </table:table-cell>
          <table:table-cell table:style-name="Cell29">
            <text:p text:style-name="P38"><text:span text:style-name="T38_1">LIFT</text:span><text:span text:style-name="T38_2"><text:s/>(</text:span><text:span text:style-name="T38_3">previously</text:span><text:span text:style-name="T38_4"><text:s/></text:span><text:span text:style-name="T38_5">GIRL</text:span><text:span text:style-name="T38_6">)</text:span><text:span text:style-name="T38_7"><text:s/>is<text:s/>a<text:s/>flexible<text:s/>and<text:s/>catalytic<text:s/></text:span><text:span text:style-name="T38_8">education<text:s/></text:span><text:span text:style-name="T38_9">programme<text:s/>that<text:s/></text:span><text:span text:style-name="T38_10">is<text:s/></text:span><text:span text:style-name="T38_11">identif</text:span><text:span text:style-name="T38_12">y</text:span><text:span text:style-name="T38_13">ing</text:span><text:span text:style-name="T38_14"><text:s/>cost-effective<text:s/>interventions<text:s/>through<text:s/>test-learn-adapt<text:s/>approaches<text:s/>and<text:s/>influence<text:s/>others<text:s/>to<text:s/>scale<text:s/>these<text:s/>up.<text:s/></text:span><text:span text:style-name="T38_15">The<text:s/>programme</text:span><text:span text:style-name="T38_16"><text:s/>support</text:span><text:span text:style-name="T38_17">s</text:span><text:span text:style-name="T38_18"><text:s/>Rwanda<text:s/>to<text:s/>1)<text:s/>improve</text:span><text:span text:style-name="T38_19"><text:s/></text:span><text:span text:style-name="T38_20">foundational<text:s/>learning<text:s/>outcomes<text:s/>in<text:s/>English<text:s/>and<text:s/>maths<text:s/>in<text:s/>lower<text:s/>primary<text:s/>through<text:s/>changing<text:s/>the<text:s/>way<text:s/>teachers</text:span><text:span text:style-name="T38_21"><text:s/></text:span><text:span text:style-name="T38_22">teach,<text:s/>and<text:s/>2)<text:s/>ensure<text:s/>the<text:s/>most<text:s/>marginalised<text:s/>girls<text:s/>and<text:s/>children<text:s/>with<text:s/>disabilities<text:s/>can<text:s/>access<text:s/>education,<text:s/>stay</text:span><text:span text:style-name="T38_23"><text:s/></text:span><text:span text:style-name="T38_24">in<text:s/>school,<text:s/>and<text:s/>learn<text:s/>through<text:s/>targeted<text:s/>interventions.<text:s/>Strategic<text:s/>technical<text:s/>assistance<text:s/>and<text:s/>advocacy<text:s/></text:span><text:span text:style-name="T38_25">is<text:s/></text:span><text:span text:style-name="T38_26">support</text:span><text:span text:style-name="T38_27">ing</text:span><text:span text:style-name="T38_28"><text:s/>policy<text:s/>reform<text:s/>and<text:s/>behaviour<text:s/>change<text:s/>for<text:s/>a<text:s/>more<text:s/>inclusive<text:s/>education<text:s/>system.<text:s/></text:span></text:p>
            <text:p text:style-name="P39"><text:span text:style-name="T39_1"><text:note text:note-class="footnote"><text:note-citation/><text:note-body><text:p text:style-name="P40"><text:span text:style-name="T40_1"><text:s/>Revi</text:span><text:span text:style-name="T40_2">sed<text:s/>results<text:s/>are<text:s/>found<text:s/>in<text:s/>the<text:s/>changes<text:s/>section</text:span></text:p></text:note-body></text:note></text:span><text:span text:style-name="T40_3">Original</text:span><text:span text:style-name="T40_4"><text:s/>results:</text:span></text:p>
            <text:list text:style-name="LS41" xml:id="list0">
              <text:list-item>
                <text:p text:style-name="P41"><text:span text:style-name="T41_1">Improvements<text:s/>in<text:s/>learning<text:s/>outcomes<text:s/>for<text:s/>700,000<text:s/>children<text:s/>in<text:s/>lower<text:s/>primary</text:span></text:p>
              </text:list-item>
              <text:list-item>
                <text:p text:style-name="P42"><text:span text:style-name="T42_1">100,000<text:s/>additional<text:s/>girls<text:s/>reading<text:s/>by<text:s/>age<text:s/>10</text:span></text:p>
              </text:list-item>
              <text:list-item>
                <text:p text:style-name="P43"><text:span text:style-name="T43_1">30,000<text:s/>additional<text:s/>girls<text:s/>supported<text:s/>in<text:s/>primary<text:s/>and<text:s/>lower<text:s/>secondary</text:span></text:p>
              </text:list-item>
            </text:list>
            <text:p text:style-name="P44"/>
            <text:p text:style-name="P45"><text:span text:style-name="T45_1">The<text:s/>programme<text:s/>has<text:s/>advanced<text:s/>foundational<text:s/>learning,<text:s/>inclusive<text:s/>education,<text:s/>and<text:s/>support<text:s/>for<text:s/>out‑of‑school<text:s/>children<text:s/>and<text:s/>youth<text:s/>(OOSCY).<text:s/>After<text:s/>early<text:s/>delays,<text:s/>it<text:s/>gained<text:s/>strong<text:s/>momentum<text:s/>by<text:s/>2025,<text:s/>reflected<text:s/>in<text:s/>improved<text:s/>output<text:s/>scores</text:span><text:span text:style-name="T45_2"><text:s/>in<text:s/>the<text:s/></text:span><text:span text:style-name="T45_3"><text:a xlink:type="simple" xlink:href="https://view.officeapps.live.com/op/view.aspx?src=https%3A%2F%2Fiati.fcdo.gov.uk%2Fiati_documents%2FS30092210.odt&amp;wdOrigin=BROWSELINK"><text:span text:style-name="T45_4">2025<text:s/>Annual<text:s/>Review</text:span></text:a></text:span><text:span text:style-name="T45_5">.<text:s/>Key<text:s/>achievements<text:s/></text:span><text:span text:style-name="T45_6">include<text:s/>establishing<text:s/>Communities<text:s/>of<text:s/>Practice<text:s/>for<text:s/>teacher<text:s/>development,<text:s/>embedding<text:s/>technical<text:s/>advisors<text:s/>in<text:s/>government<text:s/>systems,<text:s/>and<text:s/>contributing<text:s/>to<text:s/>curriculum<text:s/>reforms<text:s/>to<text:s/>strengthen<text:s/>English<text:s/>literacy.<text:s/>District<text:s/>education<text:s/>management<text:s/>improved<text:s/>through<text:s/>operationalised<text:s/>Extended<text:s/>District<text:s/>Education<text:s/>Teams<text:s/>and<text:s/>stronger<text:s/>data‑driven<text:s/>planning.<text:s/>Over<text:s/>75%<text:s/>of<text:s/>10,000<text:s/></text:span><text:span text:style-name="T45_7">out-of-school<text:s/>children<text:s/>and<text:s/>youth<text:s/></text:span><text:span text:style-name="T45_8">returned<text:s/>to<text:s/>school<text:s/>or<text:s/>transitioned<text:s/>to<text:s/>alternative<text:s/>learning</text:span><text:span text:style-name="T45_9"><text:s/>in<text:s/></text:span><text:span text:style-name="T45_10">2025</text:span><text:span text:style-name="T45_11">.<text:s/>UNICEF‑implemented<text:s/>components<text:s/>enhanced<text:s/>safeguarding,<text:s/>life<text:s/>skills,<text:s/>remedial<text:s/>learning,<text:s/>and<text:s/>inclusion,<text:s/>reaching<text:s/>thousands<text:s/>and<text:s/>distributing<text:s/>1,300+<text:s/>assistive<text:s/>devices<text:s/>while<text:s/>upgrading<text:s/>accessibility<text:s/>in<text:s/>57<text:s/>schools.<text:s/>Lessons<text:s/>highlight<text:s/>the<text:s/>need<text:s/>for<text:s/>flexibility<text:s/>amid<text:s/>procurement<text:s/>delays,<text:s/>budget<text:s/>changes,<text:s/>and<text:s/>supplier<text:s/>transitions,<text:s/>alongside<text:s/>strong<text:s/>government<text:s/>engagement<text:s/>and<text:s/>evidence‑driven<text:s/>adaptation.</text:span><text:span text:style-name="T45_12"><text:s/></text:span></text:p>
          </table:table-cell>
        </table:table-row>
        <table:table-row table:style-name="Row10">
          <table:table-cell table:style-name="Cell30">
            <text:p text:style-name="P46"><text:span text:style-name="T46_1">Changes</text:span></text:p>
          </table:table-cell>
          <table:table-cell table:style-name="Cell31">
            <text:p text:style-name="P47"><text:span text:style-name="T47_1">The<text:s/>reduction<text:s/>in<text:s/>ODA<text:s/>has<text:s/>resulted<text:s/>in<text:s/>key<text:s/>changes<text:s/>to<text:s/>this<text:s/>programme.<text:s/>This<text:s/></text:span><text:span text:style-name="T47_2">Business<text:s/>Case<text:s/>Addendum</text:span><text:span text:style-name="T47_3"><text:s/>reflects<text:s/>that<text:s/>the<text:s/>programme<text:s/>has<text:s/>had<text:s/>to<text:s/>refocus<text:s/>resources<text:s/>and<text:s/>so<text:s/>will<text:s/>deliver<text:s/>against<text:s/>a<text:s/>new<text:s/>plan<text:s/>with<text:s/>new<text:s/>results<text:s/>targets.<text:s/></text:span></text:p>
            <text:p text:style-name="P48"/>
            <text:p text:style-name="P49"><text:span text:style-name="T49_1">About<text:s/>changes<text:s/>to<text:s/>UK<text:s/>ODA</text:span></text:p>
            <text:p text:style-name="P50"><text:span text:style-name="T50_1">·<text:s/>At<text:s/>this<text:s/>time<text:s/>of<text:s/>profound<text:s/>change,<text:s/>with<text:s/>conflicts<text:s/>overseas<text:s/>undermining<text:s/>security<text:s/>and<text:s/>prosperity,<text:s/>the<text:s/>UK<text:s/>Prime<text:s/>Minister<text:s/>has<text:s/>taken<text:s/>the<text:s/>difficult<text:s/>decision<text:s/>to<text:s/>increase<text:s/>spending<text:s/>on<text:s/>defence<text:s/>to<text:s/>2.5%<text:s/>of<text:s/>GDP<text:s/>from<text:s/>2027,<text:s/>funded<text:s/>by<text:s/>reducing<text:s/>the<text:s/>UK’s<text:s/>Official<text:s/>Development<text:s/>Assistance<text:s/>(ODA)<text:s/>and<text:s/>reinvesting<text:s/>it<text:s/>into<text:s/>defence.<text:s/>The<text:s/>ODA<text:s/>budget<text:s/>will<text:s/>be<text:s/>gradually<text:s/>reduced<text:s/>to<text:s/>the<text:s/>equivalent<text:s/>of<text:s/>0.3%<text:s/>of<text:s/>GNI<text:s/>by<text:s/>2027,<text:s/>to<text:s/>help<text:s/>smooth<text:s/>the<text:s/>transition.</text:span></text:p>
            <text:p text:style-name="P51"><text:span text:style-name="T51_1">·<text:s/>The<text:s/>UK<text:s/>remains<text:s/>fully<text:s/>committed<text:s/>to<text:s/>playing<text:s/>a<text:s/>globally<text:s/>significant<text:s/>role<text:s/>in<text:s/>humanitarian<text:s/>aid<text:s/>and<text:s/>development.<text:s/>The<text:s/>transition<text:s/>to<text:s/>spending<text:s/>0.3%<text:s/>of<text:s/>GNI<text:s/>on<text:s/>ODA<text:s/>will<text:s/>require<text:s/>significant<text:s/>shifts,<text:s/>building<text:s/>on<text:s/>those<text:s/>already<text:s/>underway<text:s/>as<text:s/>the<text:s/>government<text:s/>implements<text:s/>its<text:s/>modernised<text:s/>approach<text:s/>to<text:s/>development,<text:s/>which<text:s/>centres<text:s/>on<text:s/>establishing<text:s/>long-term<text:s/>partnerships<text:s/>based<text:s/>on<text:s/>mutual<text:s/>interests<text:s/>and<text:s/>respect.</text:span></text:p>
            <text:p text:style-name="P52"><text:span text:style-name="T52_1">·<text:s/>ODA<text:s/>allocations<text:s/>and<text:s/>the<text:s/>impact<text:s/>on<text:s/>programmes<text:s/>are<text:s/>being<text:s/>worked<text:s/>through<text:s/>based<text:s/>on<text:s/>various<text:s/>factors,<text:s/>including<text:s/>impact<text:s/>assessments.<text:s/>We<text:s/>will<text:s/>be<text:s/>taking<text:s/>a<text:s/>rigorous<text:s/>approach<text:s/>to<text:s/>ensure<text:s/>all<text:s/>ODA<text:s/>delivers<text:s/>value<text:s/>for<text:s/>money<text:s/>and<text:s/>maximises<text:s/>the<text:s/>impact<text:s/>of<text:s/>our<text:s/>work<text:s/>to<text:s/>best<text:s/>support<text:s/>the<text:s/>people<text:s/>it<text:s/>benefits,<text:s/>including<text:s/>those<text:s/>in<text:s/>humanitarian<text:s/>crises.</text:span></text:p>
            <text:p text:style-name="P53"><text:span text:style-name="T53_1">·<text:s/>We<text:s/>remain<text:s/>committed<text:s/>to<text:s/>spending<text:s/>0.7%<text:s/>of<text:s/>GNI<text:s/>on<text:s/>ODA<text:s/>when<text:s/>the<text:s/>fiscal<text:s/>circumstances<text:s/>allow.</text:span></text:p>
            <text:p text:style-name="P54"/>
            <text:p text:style-name="P55"><text:span text:style-name="T55_1">This<text:s/></text:span><text:span text:style-name="T55_2">is<text:s/>the<text:s/>first<text:s/>Business<text:s/>Case<text:s/>Addendum<text:s/>for<text:s/>this<text:s/>programme</text:span><text:span text:style-name="T55_3">.<text:s/></text:span></text:p>
            <text:p text:style-name="P56"><text:span text:style-name="T56_1">It<text:s/>covers<text:s/>three<text:s/>key<text:s/>changes:<text:s/></text:span></text:p>
            <text:list text:style-name="LS42" xml:id="list3">
              <text:list-item>
                <text:p text:style-name="P57"><text:span text:style-name="T57_1">End<text:s/>date<text:s/>brought<text:s/>forward<text:s/>from<text:s/>June<text:s/>2030<text:s/>to<text:s/>June<text:s/>2027</text:span></text:p>
              </text:list-item>
              <text:list-item>
                <text:p text:style-name="P58"><text:span text:style-name="T58_1">Budget<text:s/>reduced<text:s/>to<text:s/>£</text:span><text:span text:style-name="T58_2">19.98</text:span><text:span text:style-name="T58_3"><text:s/>million<text:s/>(from<text:s/>£60<text:s/>million)</text:span></text:p>
              </text:list-item>
              <text:list-item>
                <text:p text:style-name="P59"><text:span text:style-name="T59_1">Reduced<text:s/>scope</text:span><text:span text:style-name="T59_2"><text:s/>from<text:s/>the<text:s/>original<text:s/>nationwide<text:s/>model<text:s/>to<text:s/>delivery<text:s/>in<text:s/>only<text:s/>seven<text:s/>districts</text:span><text:span text:style-name="T59_3"><text:s/>and<text:s/>early<text:s/>closure<text:s/>of<text:s/>key<text:s/>components,<text:s/>including<text:s/>disability<text:s/>inclusion<text:s/>and<text:s/>girls</text:span><text:span text:style-name="T59_4">‑</text:span><text:span text:style-name="T59_5">in</text:span><text:span text:style-name="T59_6">‑</text:span><text:span text:style-name="T59_7">school<text:s/></text:span><text:span text:style-name="T59_8">interventions</text:span><text:span text:style-name="T59_9">.<text:s/></text:span></text:p>
              </text:list-item>
            </text:list>
            <text:p text:style-name="P60"><text:span text:style-name="T60_1">Revised<text:s/></text:span><text:span text:style-name="T60_2">results:</text:span><text:span text:style-name="T60_3">:</text:span></text:p>
            <text:list text:style-name="LS41" xml:id="list6">
              <text:list-item>
                <text:p text:style-name="P61"><text:span text:style-name="T61_1">49,200<text:s/>children<text:s/>in<text:s/>P1-P3<text:s/>(lower<text:s/>primary)</text:span><text:span text:style-name="T61_2"><text:s/>in<text:s/>7<text:s/></text:span><text:span text:style-name="T61_3">districts</text:span><text:span text:style-name="T61_4"><text:s/>with<text:s/>improved<text:s/>foundational<text:s/>learning<text:s/>outcomes<text:s/>in<text:s/>English<text:s/>literacy</text:span></text:p>
              </text:list-item>
              <text:list-item>
                <text:p text:style-name="P62"><text:span text:style-name="T62_1">10,404<text:s/>out-of-school<text:s/>children<text:s/>and<text:s/>youth<text:s/>(OOSCY)</text:span><text:span text:style-name="T62_2"><text:s/>in<text:s/>7<text:s/>seven<text:s/>districts</text:span><text:span text:style-name="T62_3"><text:s/>reached,<text:s/>including:</text:span></text:p>
              </text:list-item>
            </text:list>
            <text:list text:style-name="LS44" xml:id="list8">
              <text:list-item>
                <text:p text:style-name="P63"><text:span text:style-name="T63_1">3,715<text:s/>returning<text:s/>to<text:s/>mainstream/special<text:s/>schools</text:span></text:p>
              </text:list-item>
              <text:list-item>
                <text:p text:style-name="P64"><text:span text:style-name="T64_1">6,689<text:s/>accessing<text:s/>alternative<text:s/>learning<text:s/>opportunities</text:span></text:p>
              </text:list-item>
            </text:list>
            <text:list text:style-name="LS41" xml:id="list10">
              <text:list-item>
                <text:p text:style-name="P65"><text:span text:style-name="T65_1">85%<text:s/>(5,685)<text:s/>of<text:s/>OOSCY<text:s/>completing<text:s/>alternative<text:s/>learning<text:s/>opportunities by<text:s/>end<text:s/>of<text:s/>programme</text:span></text:p>
              </text:list-item>
              <text:list-item>
                <text:p text:style-name="P66"><text:span text:style-name="T66_1">90%<text:s/>of<text:s/>P1-P3<text:s/>English<text:s/>teachers</text:span><text:span text:style-name="T66_2"><text:s/>across<text:s/>7<text:s/>districts</text:span><text:span text:style-name="T66_3"><text:s/>in<text:s/>academic<text:s/>year<text:s/>2026-2027<text:s/>trained<text:s/>in<text:s/>explicit<text:s/>literacy<text:s/>instruction</text:span></text:p>
              </text:list-item>
              <text:list-item>
                <text:p text:style-name="P67"><text:span text:style-name="T67_1">7<text:s/>districts using<text:s/>data-driven<text:s/>decision-making<text:s/>to<text:s/>improve<text:s/>teaching<text:s/>and<text:s/>learning</text:span></text:p>
              </text:list-item>
            </text:list>
            <text:p text:style-name="P68"/>
            <text:p text:style-name="P69"><text:span text:style-name="T69_1">These<text:s/>changes<text:s/>constitute<text:s/>a<text:s/>material<text:s/>deviation<text:s/>from<text:s/>the<text:s/>original<text:s/>business<text:s/>case<text:s/>and<text:s/>therefore<text:s/>require<text:s/>re</text:span><text:span text:style-name="T69_2">‑</text:span><text:span text:style-name="T69_3">approval.</text:span><text:span text:style-name="T69_4"><text:s/></text:span><text:span text:style-name="T69_5">The<text:s/>expected<text:s/>impact<text:s/>is<text:s/>a<text:s/>more<text:s/>focused<text:s/>programme<text:s/>centred<text:s/>on<text:s/>what<text:s/>can<text:s/>realistically<text:s/>be<text:s/>delivered<text:s/>within<text:s/>the<text:s/></text:span><text:span text:style-name="T69_6">reduced<text:s/></text:span><text:span text:style-name="T69_7">timeframe<text:s/>and<text:s/></text:span><text:span text:style-name="T69_8">available<text:s/></text:span><text:span text:style-name="T69_9">resources.</text:span></text:p>
            <text:p text:style-name="P70"/>
            <text:p text:style-name="P71"><text:span text:style-name="T71_1">Programme<text:s/>outcomes<text:s/>have<text:s/>been<text:s/>refined<text:s/>accordingly,<text:s/>with<text:s/>a<text:s/>sharper<text:s/>emphasis<text:s/>on<text:s/>foundational<text:s/></text:span><text:span text:style-name="T71_2">literacy<text:s/></text:span><text:span text:style-name="T71_3">for<text:s/>P1–P3,<text:s/>targeted<text:s/>re</text:span><text:span text:style-name="T71_4">‑</text:span><text:span text:style-name="T71_5">engagement<text:s/>and<text:s/>support<text:s/>for<text:s/>out</text:span><text:span text:style-name="T71_6">‑</text:span><text:span text:style-name="T71_7">of</text:span><text:span text:style-name="T71_8">‑</text:span><text:span text:style-name="T71_9">school<text:s/>children<text:s/>and<text:s/>youth,<text:s/>and<text:s/>core<text:s/>system</text:span><text:span text:style-name="T71_10">‑</text:span><text:span text:style-name="T71_11">strengthening<text:s/>functions<text:s/>linked<text:s/>to<text:s/>inspection,<text:s/>district</text:span><text:span text:style-name="T71_12">‑</text:span><text:span text:style-name="T71_13">level<text:s/>coordination,<text:s/>policy<text:s/>uptake,<text:s/>and<text:s/>evidence<text:s/>use.<text:s/>Broader<text:s/>long</text:span><text:span text:style-name="T71_14">‑</text:span><text:span text:style-name="T71_15">term<text:s/>behavioural<text:s/>or<text:s/>structural<text:s/>change<text:s/>goals<text:s/></text:span><text:span text:style-name="T71_16">are<text:s/>out<text:s/>of<text:s/>scope</text:span><text:span text:style-name="T71_17"><text:s/>within<text:s/>the<text:s/>shortened<text:s/>delivery<text:s/>window.<text:s/></text:span></text:p>
            <text:p text:style-name="P72"/>
            <text:p text:style-name="P73"><text:span text:style-name="T73_1">The<text:s/>Theory<text:s/>of<text:s/>Change<text:s/>and<text:s/></text:span><text:span text:style-name="T73_2">logframe</text:span><text:span text:style-name="T73_3"><text:s/></text:span><text:span text:style-name="T73_4">have<text:s/>been</text:span><text:span text:style-name="T73_5"><text:s/>adjusted<text:s/>to<text:s/>prioritise<text:s/>interventions<text:s/>with<text:s/>direct<text:s/>and<text:s/>predictable<text:s/>causal<text:s/>pathways,<text:s/>such<text:s/>as<text:s/>improvements<text:s/>in<text:s/>teacher<text:s/>instructional<text:s/>practice,<text:s/>use<text:s/>of<text:s/></text:span><text:span text:style-name="T73_6">teaching<text:s/>and<text:s/>learning<text:s/>materials</text:span><text:span text:style-name="T73_7">,<text:s/>strengthened<text:s/>school<text:s/>inspection<text:s/>systems,<text:s/></text:span><text:span text:style-name="T73_8">out-of-school<text:s/>children<text:s/>and<text:s/>youth</text:span><text:span text:style-name="T73_9"><text:s/></text:span><text:span text:style-name="T73_10">barrier</text:span><text:span text:style-name="T73_11">‑</text:span><text:span text:style-name="T73_12">reduction<text:s/>support,<text:s/>and<text:s/>technical<text:s/>assistance<text:s/>to<text:s/>government</text:span><text:span text:style-name="T73_13">.</text:span><text:span text:style-name="T73_14"><text:s/></text:span><text:span text:style-name="T73_15">However,<text:s/>all<text:s/>interventions<text:s/>are<text:s/>being<text:s/>undertaken<text:s/>with<text:s/>a<text:s/>view<text:s/>to<text:s/>longer<text:s/>term<text:s/>systems<text:s/>strengthening<text:s/>and<text:s/>sustainability,<text:s/>with<text:s/>a<text:s/>specific<text:s/>output<text:s/>measuring<text:s/>this<text:s/>added<text:s/>to<text:s/>the<text:s/></text:span><text:span text:style-name="T73_16">ToC</text:span><text:span text:style-name="T73_17"><text:s/>and<text:s/></text:span><text:span text:style-name="T73_18">Logframe</text:span><text:span text:style-name="T73_19">.<text:s/></text:span></text:p>
            <text:p text:style-name="P74"/>
            <text:p text:style-name="P75"><text:span text:style-name="T75_1">VfM</text:span><text:span text:style-name="T75_2"><text:s/>assumptions<text:s/>have<text:s/>been<text:s/>adjusted<text:s/>to<text:s/>emphasise<text:s/>cost‑effectiveness,<text:s/>delivery<text:s/>efficiency,<text:s/>and<text:s/>measurable<text:s/>gains<text:s/>over<text:s/>ambition,<text:s/>ensuring<text:s/>that<text:s/>the<text:s/>revised<text:s/>programme,<text:s/>though<text:s/>smaller,<text:s/>maximises<text:s/>impact<text:s/>per<text:s/>pound<text:s/>spent<text:s/>and<text:s/>remains<text:s/>a<text:s/>prudent,<text:s/>strategic<text:s/>investment<text:s/>under<text:s/>constrained<text:s/>conditions.</text:span></text:p>
            <text:p text:style-name="P76"><text:span text:style-name="T76_1"><text:s/></text:span></text:p>
            <text:p text:style-name="P77"><text:span text:style-name="T77_1">Emerging<text:s/>monitoring<text:s/>and<text:s/>learning<text:s/></text:span><text:span text:style-name="T77_2">insights</text:span><text:span text:style-name="T77_3"><text:s/>reinforces<text:s/>the<text:s/>need<text:s/>for<text:s/>this<text:s/>adjustment,<text:s/>highlighting<text:s/>that<text:s/>meaningful<text:s/>progress<text:s/>is<text:s/>most<text:s/>achievable<text:s/></text:span><text:span text:style-name="T77_4">in<text:s/>areas<text:s/>directly<text:s/>within<text:s/>the<text:s/>programme’s<text:s/>operational<text:s/>remit</text:span><text:span text:style-name="T77_5">.<text:s/>As<text:s/>this<text:s/>is<text:s/>a<text:s/>reduction<text:s/>rather<text:s/>than<text:s/>an<text:s/>extension,<text:s/>the<text:s/>main<text:s/>trade</text:span><text:span text:style-name="T77_6">‑</text:span><text:span text:style-name="T77_7">off<text:s/>considered<text:s/>was<text:s/>how<text:s/>best<text:s/>to<text:s/>prioritise<text:s/>limited<text:s/>resources<text:s/>to<text:s/>protect<text:s/>core<text:s/></text:span><text:span text:style-name="T77_8">results.</text:span><text:span text:style-name="T77_9"><text:s/>Without<text:s/>approval,<text:s/>the<text:s/>programme<text:s/>would<text:s/>contract<text:s/>in<text:s/>an<text:s/>unplanned<text:s/>manner,<text:s/>leading<text:s/>to<text:s/>sunk<text:s/>costs,<text:s/>unmanaged<text:s/>exits,<text:s/>and<text:s/>lower<text:s/></text:span><text:span text:style-name="T77_10">VfM</text:span><text:span text:style-name="T77_11"><text:s/>than<text:s/>a<text:s/>managed<text:s/>refocus.</text:span></text:p>
          </table:table-cell>
        </table:table-row>
        <table:table-row table:style-name="Row11">
          <table:table-cell table:style-name="Cell32">
            <text:p text:style-name="P78"><text:span text:style-name="T78_1">Implementation</text:span></text:p>
          </table:table-cell>
          <table:table-cell table:style-name="Cell33">
            <text:p text:style-name="P79"><text:span text:style-name="T79_1">The<text:s/>changes<text:s/>will<text:s/>be<text:s/>implemented<text:s/>by<text:s/>restructuring<text:s/>delivery<text:s/>to<text:s/>reflect<text:s/>the<text:s/>reduced<text:s/>budget,<text:s/>shorter<text:s/>timeline<text:s/>and<text:s/>smaller<text:s/>geographic<text:s/>footprint.<text:s/>Programme<text:s/>activities<text:s/>will<text:s/>now<text:s/>be<text:s/>delivered<text:s/>in<text:s/>seven<text:s/>districts</text:span><text:span text:style-name="T79_2"><text:s/>(instead<text:s/>of</text:span><text:span text:style-name="T79_3"><text:s/>country<text:s/>wide<text:s/>coverage</text:span><text:span text:style-name="T79_4"><text:s/>as<text:s/>originally<text:s/>planned)</text:span><text:span text:style-name="T79_5">,<text:s/>with<text:s/>early<text:s/>closure<text:s/>of<text:s/></text:span><text:span text:style-name="T79_6">girls<text:s/>in<text:s/>school<text:s/>and<text:s/>disability</text:span><text:span text:style-name="T79_7"><text:s/>components<text:s/>and</text:span><text:span text:style-name="T79_8"><text:s/>transferring<text:s/>MERL<text:s/>functions<text:s/>to<text:s/>the<text:s/>main<text:s/></text:span><text:span text:style-name="T79_9">supplier</text:span><text:span text:style-name="T79_10">.</text:span><text:span text:style-name="T79_11"><text:s/>Cambridge<text:s/>Education<text:s/>will<text:s/></text:span><text:span text:style-name="T79_12">be</text:span><text:span text:style-name="T79_13"><text:s/></text:span><text:span text:style-name="T79_14">the<text:s/>sole<text:s/>implementing<text:s/>partner<text:s/>following<text:s/>the<text:s/>phase</text:span><text:span text:style-name="T79_15">‑out<text:s/>of<text:s/>Tetra<text:s/>Tech<text:s/>and<text:s/>UNICEF<text:s/>during<text:s/>the<text:s/></text:span><text:span text:style-name="T79_16">previous</text:span><text:span text:style-name="T79_17"><text:s/></text:span><text:span text:style-name="T79_18">FY,<text:s/>requiring<text:s/>adjustments<text:s/>in<text:s/>roles</text:span><text:span text:style-name="T79_19"><text:s/>(e.g.<text:s/></text:span><text:span text:style-name="T79_20">adding</text:span><text:span text:style-name="T79_21"><text:s/>MERL<text:s/>activities</text:span><text:span text:style-name="T79_22"><text:s/>to<text:s/>Cambridge<text:s/>Education’s<text:s/>responsibilities</text:span><text:span text:style-name="T79_23">)</text:span><text:span text:style-name="T79_24"><text:s/>but<text:s/>no<text:s/>fundamental<text:s/>change<text:s/>to</text:span><text:span text:style-name="T79_25"><text:s/>the</text:span><text:span text:style-name="T79_26"><text:s/>governance<text:s/>structures.<text:s/>These<text:s/>adaptations<text:s/>ensure<text:s/>management<text:s/>arrangements<text:s/>remain<text:s/>proportionate<text:s/>and<text:s/>fit<text:s/>for<text:s/>purpose<text:s/>under<text:s/>the<text:s/>revised<text:s/>programme<text:s/>scope</text:span><text:span text:style-name="T79_27">.</text:span></text:p>
            <text:p text:style-name="P80"/>
          </table:table-cell>
        </table:table-row>
        <table:table-row table:style-name="Row12">
          <table:table-cell table:style-name="Cell34">
            <text:p text:style-name="P81"><text:span text:style-name="T81_1">Budget</text:span></text:p>
          </table:table-cell>
          <table:table-cell table:style-name="Cell35">
            <text:p text:style-name="P82"><text:span text:style-name="T82_1">T</text:span><text:span text:style-name="T82_2">his<text:s/>is<text:s/>a<text:s/>budget<text:s/>reduction<text:s/>rather<text:s/>than<text:s/>a<text:s/>cost<text:s/>extension.<text:s/>The<text:s/>original<text:s/>programme<text:s/>budget<text:s/>was<text:s/>£60<text:s/>million,<text:s/>of<text:s/>which<text:s/>approximately<text:s/>£14<text:s/>million<text:s/></text:span><text:span text:style-name="T82_3">have<text:s/>been</text:span><text:span text:style-name="T82_4"><text:s/>spent<text:s/>by<text:s/>the<text:s/>end<text:s/>of<text:s/>the<text:s/></text:span><text:span text:style-name="T82_5">2025-2026</text:span><text:span text:style-name="T82_6"><text:s/>financial<text:s/>year.<text:s/>Under<text:s/>the<text:s/>amended<text:s/>scope<text:s/>and<text:s/>timeline,<text:s/>the<text:s/>total<text:s/></text:span><text:span text:style-name="T82_7">programme<text:s/>budget<text:s/></text:span><text:span text:style-name="T82_8">will<text:s/>now<text:s/>be<text:s/>£</text:span><text:span text:style-name="T82_9">19.98</text:span><text:span text:style-name="T82_10"><text:s/>million</text:span><text:span text:style-name="T82_11"><text:note text:note-class="footnote"><text:note-citation/><text:note-body><text:p text:style-name="P83"><text:span text:style-name="T83_1"><text:s/></text:span><text:span text:style-name="T83_2">The<text:s/>revised<text:s/>budget<text:s/>incorporates<text:s/>an<text:s/>additional<text:s/>provision<text:s/>of<text:s/>approximately<text:s/>£1<text:s/>million<text:s/>as<text:s/>a<text:s/>contingency<text:s/>buffer.<text:s/>This<text:s/>has<text:s/>been<text:s/>included<text:s/>to<text:s/>ensure<text:s/>adequate<text:s/>flexibility<text:s/>should<text:s/>the<text:s/></text:span><text:span text:style-name="T83_3">programme</text:span><text:span text:style-name="T83_4"><text:s/>require<text:s/>absorption<text:s/>of<text:s/>costs<text:s/>beyond<text:s/>the<text:s/>levels<text:s/>originally<text:s/>forecast</text:span><text:span text:style-name="T83_5">ed</text:span><text:span text:style-name="T83_6"><text:s/>for<text:s/>continued<text:s/>activities</text:span><text:span text:style-name="T83_7">.</text:span></text:p></text:note-body></text:note></text:span><text:span text:style-name="T83_8">.<text:s/>No<text:s/>additional<text:s/>funds<text:s/>are<text:s/>required<text:s/>from<text:s/>the<text:s/>Post<text:s/>or<text:s/>Directorate<text:s/>beyond<text:s/>those<text:s/>already<text:s/>approved.<text:s/>The<text:s/>updated<text:s/>budget<text:s/>remains<text:s/>affordable</text:span><text:span text:style-name="T83_9"><text:s/>within<text:s/>the<text:s/>ODA<text:s/>allocation<text:s/>received<text:s/>by<text:s/>BHC<text:s/>Kigali<text:s/>for<text:s/>the<text:s/>Spending<text:s/>Review<text:s/>period<text:s/>(</text:span><text:span text:style-name="T83_10">2026-2029)</text:span><text:span text:style-name="T83_11">,<text:s/>although<text:s/>just<text:s/>over<text:s/>15%<text:s/>of<text:s/>the<text:s/>budget<text:s/>is<text:s/>being<text:s/>held<text:s/>at<text:s/>risk<text:s/>pending<text:s/>potential<text:s/>call-back<text:s/>from<text:s/>FCDO<text:s/>HQ.<text:s/></text:span><text:span text:style-name="T83_12">T</text:span><text:span text:style-name="T83_13">he<text:s/>programme<text:s/></text:span><text:span text:style-name="T83_14">is<text:s/></text:span><text:span text:style-name="T83_15">scheduled<text:s/>to<text:s/>close<text:s/>by<text:s/></text:span><text:span text:style-name="T83_16">June<text:s/></text:span><text:span text:style-name="T83_17">2027.</text:span></text:p>
          </table:table-cell>
        </table:table-row>
        <table:table-row table:style-name="Row13">
          <table:table-cell table:style-name="Cell36">
            <text:p text:style-name="P84"><text:span text:style-name="T84_1">Impact</text:span></text:p>
          </table:table-cell>
          <table:table-cell table:style-name="Cell37">
            <text:p text:style-name="P85"><text:span text:style-name="T85_1">Impact<text:s/>of<text:s/>cost/time<text:s/>extensions<text:s/>on<text:s/></text:span><text:span text:style-name="T85_2">VfM</text:span><text:span text:style-name="T85_3"><text:s/>(check<text:s/>relevant<text:s/>box):</text:span></text:p>
            <text:p text:style-name="P86"><text:span text:style-name="T86_1">☐</text:span><text:span text:style-name="T86_2"><text:s text:c="4"/>Positive<text:s/>impact<text:s/>–<text:s/>Business<text:s/>Case<text:s/>delivery<text:s/>ambition<text:s/>is<text:s/>being<text:s/>increased<text:s/>at<text:s/>the<text:s/>same<text:s/>time<text:s/>as<text:s/>the<text:s/>cost/time<text:s/>extension.</text:span></text:p>
            <text:p text:style-name="P87"><text:span text:style-name="T87_1">☒</text:span><text:span text:style-name="T87_2"><text:s text:c="4"/>No<text:s/>impact<text:s/>–<text:s/>no/negligible<text:s/>change<text:s/>to<text:s/>Business<text:s/>Case<text:s/>delivery<text:s/>ambition.</text:span></text:p>
            <text:p text:style-name="P88"><text:span text:style-name="T88_1">☐</text:span><text:span text:style-name="T88_2"><text:s text:c="4"/></text:span><text:span text:style-name="T88_3"><text:note text:note-class="footnote"><text:note-citation/><text:note-body><text:p text:style-name="P89"/></text:note-body></text:note></text:span><text:span text:style-name="T89_1">Negative<text:s/>impact<text:s/>–<text:s/>decrease<text:s/>in<text:s/>Business<text:s/>Case<text:s/>delivery<text:s/>ambition.</text:span></text:p>
            <text:p text:style-name="P90"/>
          </table:table-cell>
        </table:table-row>
        <table:table-row table:style-name="Row14">
          <table:table-cell table:style-name="Cell38">
            <text:p text:style-name="P91"><text:span text:style-name="T91_1">Risk</text:span></text:p>
          </table:table-cell>
          <table:table-cell table:style-name="Cell39">
            <text:p text:style-name="P92"><text:span text:style-name="T92_1">The<text:s/>reduction<text:s/>in<text:s/>the<text:s/>length,<text:s/>scope<text:s/>and<text:s/>scale<text:s/>of<text:s/>LIFT<text:s/>creates<text:s/>a<text:s/>small<text:s/>number<text:s/>of<text:s/>material<text:s/>risks<text:s/>associated<text:s/>with<text:s/>early<text:s/>closure.<text:s/>The<text:s/>main<text:s/>risks<text:s/>being<text:s/>actively<text:s/>managed<text:s/>through<text:s/>the<text:s/>programme<text:s/>risk<text:s/>log<text:s/>and<text:s/>transition<text:s/>arrangements<text:s/>are<text:s/>set<text:s/>out<text:s/>below.</text:span></text:p>
            <text:p text:style-name="P93"><text:span text:style-name="T93_1"> </text:span></text:p>
            <text:p text:style-name="P94"><text:span text:style-name="T94_1">1.<text:s/>Reputational<text:s/>risk<text:s/>with<text:s/></text:span><text:span text:style-name="T94_2">key<text:s/>stakeholders</text:span><text:span text:style-name="T94_3">.</text:span><text:span text:style-name="T94_4"><text:s/>Early<text:s/>closure<text:s/>of<text:s/>visible<text:s/>components<text:s/>and<text:s/>the<text:s/>reduction<text:s/>in<text:s/>geographic<text:s/>coverage<text:s/>may<text:s/>damage<text:s/>relationships<text:s/>with<text:s/>MINEDUC,<text:s/>districts<text:s/>and<text:s/>other<text:s/>stakeholders,<text:s/>particularly<text:s/>where<text:s/>expectations<text:s/>had<text:s/>been<text:s/>established<text:s/>around<text:s/>longer-term<text:s/>support.<text:s/>This<text:s/>is<text:s/>being<text:s/>mitigated<text:s/>through<text:s/>proactive<text:s/>engagement,<text:s/>clear<text:s/>communication<text:s/>on<text:s/>the<text:s/>rationale<text:s/>for<text:s/>the<text:s/>changes,<text:s/>and<text:s/>careful<text:s/>transition<text:s/>planning<text:s/>to<text:s/>protect<text:s/>confidence<text:s/>in<text:s/>the<text:s/>revised<text:s/>programme.</text:span></text:p>
            <text:p text:style-name="P95"><text:span text:style-name="T95_1"> </text:span></text:p>
            <text:p text:style-name="P96"><text:span text:style-name="T96_1">2.<text:s/>Increased<text:s/>fiduciary<text:s/>risk,<text:s/>including<text:s/>fraud<text:s/>and<text:s/>weak<text:s/>close-out<text:s/>control.</text:span><text:span text:style-name="T96_2"><text:s/>Early<text:s/>closure<text:s/>and<text:s/>supplier<text:s/>transitions<text:s/>increase<text:s/>the<text:s/>risk<text:s/>of<text:s/>fraud,<text:s/>weak<text:s/>financial<text:s/>controls,<text:s/>residual<text:s/>liabilities,<text:s/>or<text:s/>poor<text:s/>management<text:s/>of<text:s/>final<text:s/>commitments<text:s/>if<text:s/>exit<text:s/>arrangements<text:s/>are<text:s/>not<text:s/>tightly<text:s/>managed.<text:s/>This<text:s/>is<text:s/>being<text:s/>mitigated<text:s/>through<text:s/>strengthened<text:s/>commercial<text:s/>and<text:s/>financial<text:s/>oversight,<text:s/>structured<text:s/>close-out<text:s/>processes,<text:s/>tighter<text:s/>review<text:s/>of<text:s/>revised<text:s/>budgets<text:s/>and<text:s/>deliverables,<text:s/>and<text:s/>continued<text:s/>scrutiny<text:s/>of<text:s/>partner<text:s/>controls<text:s/>during<text:s/>transition.</text:span></text:p>
            <text:p text:style-name="P97"><text:span text:style-name="T97_1"> </text:span></text:p>
            <text:p text:style-name="P98"><text:span text:style-name="T98_1">3.<text:s/>Delivery<text:s/>risk<text:s/>from<text:s/>loss<text:s/>of<text:s/>key<text:s/>staff<text:s/>before<text:s/>programme<text:s/>closure.</text:span><text:span text:style-name="T98_2"><text:s/>Uncertainty<text:s/>linked<text:s/>to<text:s/>programme<text:s/>contraction<text:s/>and<text:s/>partner<text:s/>phase-out<text:s/>increases<text:s/>the<text:s/>risk<text:s/>that<text:s/>key<text:s/>staff<text:s/>may<text:s/>leave<text:s/>before<text:s/>the<text:s/>end<text:s/>of<text:s/>the<text:s/>programme,<text:s/>reducing<text:s/>continuity,<text:s/>technical<text:s/>quality,<text:s/>and<text:s/>the<text:s/>ability<text:s/>to<text:s/>deliver<text:s/>revised<text:s/>milestones.<text:s/>This<text:s/>is<text:s/>being<text:s/>mitigated<text:s/>through<text:s/>workforce<text:s/>planning<text:s/>with<text:s/>suppliers,<text:s/>phased<text:s/>transition<text:s/>arrangements,<text:s/>prioritisation<text:s/>of<text:s/>critical<text:s/>functions,<text:s/>and<text:s/>closer<text:s/>delivery<text:s/>oversight<text:s/>during<text:s/>the<text:s/>remaining<text:s/>implementation<text:s/>period.</text:span></text:p>
            <text:p text:style-name="P99"><text:span text:style-name="T99_1"> </text:span></text:p>
            <text:p text:style-name="P100"><text:span text:style-name="T100_1">4.<text:s/>Reduced<text:s/>sustainability<text:s/>and<text:s/>influence<text:s/>of<text:s/>programme<text:s/>gains.</text:span><text:span text:style-name="T100_2"><text:s/>Narrowing<text:s/>delivery<text:s/>to<text:s/>seven<text:s/>districts<text:s/>and<text:s/>closing<text:s/>selected<text:s/>components<text:s/>early<text:s/></text:span><text:span text:style-name="T100_3">will</text:span><text:span text:style-name="T100_4"><text:s/>reduce<text:s/>the<text:s/>programme’s<text:s/>ability<text:s/>to<text:s/>embed<text:s/>reforms<text:s/>fully,<text:s/>sustain<text:s/>gains<text:s/>in<text:s/>inclusion,<text:s/>and<text:s/>influence<text:s/>wider<text:s/>system<text:s/>change.<text:s/>This<text:s/>is<text:s/>being<text:s/></text:span><text:span text:style-name="T100_5">mitigated<text:s/>by<text:s/>focusing<text:s/>resources<text:s/>on<text:s/>interventions<text:s/>with<text:s/>the<text:s/>clearest<text:s/>pathway<text:s/>to<text:s/>sustainable<text:s/>uptake,<text:s/>maintaining<text:s/>targeted<text:s/>technical<text:s/>assistance<text:s/>to<text:s/>government,<text:s/>and<text:s/>capturing<text:s/>learning<text:s/>for<text:s/>future<text:s/>dissemination.</text:span></text:p>
          </table:table-cell>
        </table:table-row>
        <table:table-row table:style-name="Row15">
          <table:table-cell table:style-name="Cell40">
            <text:p text:style-name="P101"><text:span text:style-name="T101_1">Results/Monitoring<text:s/>and<text:s/>Evaluation</text:span></text:p>
          </table:table-cell>
          <table:table-cell table:style-name="Cell41">
            <text:p text:style-name="P102"><text:span text:style-name="T102_1">The<text:s/>revised<text:s/>programme<text:s/>will<text:s/>deliver<text:s/>a<text:s/>focused<text:s/>set<text:s/>of<text:s/>results,<text:s/>mainly<text:s/>at<text:s/>output<text:s/>level,<text:s/>centred<text:s/>on<text:s/>improved<text:s/>early</text:span><text:span text:style-name="T102_2">‑</text:span><text:span text:style-name="T102_3">grade<text:s/>instruction,<text:s/>targeted<text:s/>support<text:s/>for<text:s/>out</text:span><text:span text:style-name="T102_4">‑</text:span><text:span text:style-name="T102_5">of</text:span><text:span text:style-name="T102_6">‑</text:span><text:span text:style-name="T102_7">school<text:s/>children,<text:s/>and<text:s/>district</text:span><text:span text:style-name="T102_8">‑</text:span><text:span text:style-name="T102_9">level<text:s/>system</text:span><text:span text:style-name="T102_10">‑</text:span><text:span text:style-name="T102_11">strengthening<text:s/>across<text:s/>seven<text:s/>districts.<text:s/>Limited<text:s/>outcome</text:span><text:span text:style-name="T102_12">‑</text:span><text:span text:style-name="T102_13">level<text:s/>improvements<text:s/>remain<text:s/>feasible<text:s/>but<text:s/>only<text:s/>within<text:s/>th</text:span><text:span text:style-name="T102_14">e</text:span><text:span text:style-name="T102_15"><text:s/>reduced<text:s/>geographic<text:s/>and<text:s/>thematic<text:s/>scope.<text:s/></text:span></text:p>
            <text:p text:style-name="P103"/>
            <text:p text:style-name="P104"><text:span text:style-name="T104_1">The<text:s/>Theory<text:s/>of<text:s/>Change<text:s/>remains<text:s/>broadly<text:s/>valid;<text:s/>however,<text:s/>pathways<text:s/>dependent<text:s/>on<text:s/>national</text:span><text:span text:style-name="T104_2">‑</text:span><text:span text:style-name="T104_3">scale<text:s/>delivery,<text:s/>long</text:span><text:span text:style-name="T104_4">‑</text:span><text:span text:style-name="T104_5">term<text:s/>behavioural<text:s/>change,<text:s/>and<text:s/>work<text:s/>streams<text:s/>now<text:s/>ending<text:s/>early<text:s/></text:span><text:span text:style-name="T104_6">have<text:s/>been<text:s/></text:span><text:span text:style-name="T104_7">removed.<text:s/>The<text:s/></text:span><text:span text:style-name="T104_8">ToC</text:span><text:span text:style-name="T104_9"><text:s/>retain</text:span><text:span text:style-name="T104_10">s</text:span><text:span text:style-name="T104_11"><text:s/>direct<text:s/>and<text:s/>evidence</text:span><text:span text:style-name="T104_12">‑</text:span><text:span text:style-name="T104_13">based<text:s/>levers</text:span><text:span text:style-name="T104_14">,<text:s/></text:span><text:span text:style-name="T104_15">teacher<text:s/>coaching,<text:s/></text:span><text:span text:style-name="T104_16">t</text:span><text:span text:style-name="T104_17">eaching<text:s/>and<text:s/></text:span><text:span text:style-name="T104_18">learning<text:s/>materials</text:span><text:span text:style-name="T104_19"><text:s/>provision,<text:s/>mentorship<text:s/>for<text:s/></text:span><text:span text:style-name="T104_20">out-of-school<text:s/>children<text:s/>and<text:s/>youth</text:span><text:span text:style-name="T104_21">,<text:s/>and<text:s/>targeted<text:s/>technical<text:s/>assistance</text:span><text:span text:style-name="T104_22">,<text:s/></text:span><text:span text:style-name="T104_23">which<text:s/>remain<text:s/>achievable<text:s/>within<text:s/>the<text:s/>compressed<text:s/>timeframe.<text:s/></text:span></text:p>
            <text:p text:style-name="P105"/>
            <text:p text:style-name="P106"><text:span text:style-name="T106_1">MERL<text:s/>requirements<text:s/>will<text:s/>shift<text:s/>to<text:s/>a<text:s/>simplified<text:s/></text:span><text:span text:style-name="T106_2">logframe</text:span><text:span text:style-name="T106_3">,<text:s/>revised<text:s/>and<text:s/>more<text:s/>realistic<text:s/>indicators,<text:s/>strengthened<text:s/>district</text:span><text:span text:style-name="T106_4">‑</text:span><text:span text:style-name="T106_5">level<text:s/></text:span><text:span text:style-name="T106_6">quality<text:s/>assurance</text:span><text:span text:style-name="T106_7"><text:s/>monitoring,<text:s/>and<text:s/>shorter<text:s/>learning<text:s/>cycles<text:s/>to<text:s/>inform<text:s/>timely<text:s/>adaptation.<text:s/>Activities<text:s/>requiring<text:s/>national<text:s/>data,<text:s/>longitudinal<text:s/>tracking,<text:s/>or<text:s/>broad</text:span><text:span text:style-name="T106_8">‑</text:span><text:span text:style-name="T106_9">based<text:s/>behavioural<text:s/>measurement<text:s/>will<text:s/>be<text:s/>discontinued.<text:s/>Overall,<text:s/>monitoring<text:s/>and<text:s/>evaluation<text:s/>will<text:s/>be<text:s/>more<text:s/>focused,<text:s/>proportionate,<text:s/>and<text:s/>aligned<text:s/>with<text:s/>the<text:s/>streamlined<text:s/>programme</text:span><text:span text:style-name="T106_10">,<text:s/>while<text:s/>ensuring<text:s/>maximum<text:s/>learning<text:s/>and<text:s/>dissemination<text:s/>for<text:s/>future<text:s/>sustainability</text:span><text:span text:style-name="T106_11">.</text:span></text:p>
          </table:table-cell>
        </table:table-row>
      </table:table>
      <text:p text:style-name="P107"/>
      <text:p text:style-name="P108"/>
      <text:p text:style-name="P109"/>
      <text:p text:style-name="P110"><text:span text:style-name="T110_1">REVISED<text:s/>JANUARY<text:s/>2025</text:span></text:p>
      <text:p text:style-name="P111"/>
      <text:p text:style-name="P112"/>
      <text:p text:style-name="P113"/>
      <text:p text:style-name="P114"/>
      <text:p text:style-name="P115"/>
      <text:p text:style-name="P116"/>
      <text:p text:style-name="P117"/>
      <text:p text:style-name="P118"/>
      <text:p text:style-name="P119"/>
      <text:p text:style-name="P120"/>
      <text:p text:style-name="P121"/>
      <text:p text:style-name="P122"/>
      <text:p text:style-name="P123"/>
      <text:p text:style-name="P124"/>
      <text:p text:style-name="P125"/>
      <text:p text:style-name="P126"/>
      <text:p text:style-name="P127"/>
      <text:p text:style-name="P128"/>
      <text:p text:style-name="P129"/>
      <text:p text:style-name="P130"/>
      <text:p text:style-name="P131"/>
      <text:p text:style-name="P132"/>
      <text:p text:style-name="P133"><text:span text:style-name="T133_1">ANNEX</text:span><text:span text:style-name="T133_2"><text:s/>1</text:span></text:p>
      <text:h text:style-name="P134" text:outline-level="2"><text:bookmark-start text:name="_Toc117615607"/><text:bookmark-start text:name="_Toc197342050"/><text:bookmark-start text:name="_Toc229387762"/><text:span text:style-name="T134_1">LIFT<text:s/>programme<text:s/>revised<text:s/>theory<text:s/>of<text:s/>change</text:span><text:bookmark-end text:name="_Toc117615607"/><text:bookmark-end text:name="_Toc197342050"/><text:bookmark-end text:name="_Toc229387762"/><text:span text:style-name="T134_2"><text:s/></text:span></text:h>
      <text:p text:style-name="P135"/>
      <text:p text:style-name="P136"><draw:frame svg:x="0cm" svg:y="0cm" svg:width="15.6cm" svg:height="10.412cm" draw:style-name="FR1" text:anchor-type="as-char" draw:z-index="0"><draw:image xlink:href="Pictures/image1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Segoe UI" svg:font-family="Segoe UI" style:font-pitch="variable" style:font-family-generic="swiss"/>
    <style:font-face style:name="Cambria Math" svg:font-family="Cambria Math" style:font-pitch="variable" style:font-family-generic="roman"/>
    <style:font-face style:name="MS Gothic" svg:font-family="MS Gothic" style:font-pitch="fixed" style:font-family-generic="modern"/>
    <style:font-face style:name="Cambria" svg:font-family="Cambria" style:font-pitch="variable" style:font-family-generic="roman"/>
    <style:font-face style:name="ＭＳ 明朝" svg:font-family="ＭＳ 明朝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style:font-name="Arial" fo:font-size="12pt" style:font-size-asian="12pt" style:font-name-complex="Arial" style:font-size-complex="12pt" fo:language-asian="en" fo:country-asian="US"/>
    </style:style>
    <style:style style:name="Heading_20_1" style:display-name="Heading 1" style:family="paragraph" style:parent-style-name="Normal" style:default-outline-level="1">
      <style:paragraph-properties fo:margin-top="0.423cm" fo:margin-bottom="0.106cm" fo:keep-with-next="always"/>
      <style:text-properties fo:font-size="16pt" style:font-size-asian="16pt" style:font-size-complex="16pt" fo:font-weight="bold" style:font-weight-asian="bold" style:font-weight-complex="bold" style:letter-kerning="true"/>
    </style:style>
    <style:style style:name="Heading_20_2" style:display-name="Heading 2" style:family="paragraph" style:parent-style-name="Normal" style:default-outline-level="2">
      <style:paragraph-properties fo:margin-top="0.423cm" fo:margin-bottom="0.106cm" fo:keep-with-next="always"/>
      <style:text-properties fo:font-style="italic" style:font-style-asian="italic" style:font-style-complex="italic" fo:font-size="14pt" style:font-size-asian="14pt" style:font-size-complex="14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margin-top="0.423cm" fo:margin-bottom="0.106cm" fo:keep-with-next="always"/>
      <style:text-properties fo:font-size="13pt" style:font-size-asian="13pt" style:font-size-complex="13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 fo:language-asian="en" fo:country-asian="GB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style:font-size-complex="10pt" fo:language-asian="en" fo:country-asian="GB" fo:font-weight="bold" style:font-weight-asian="bold" style:font-weight-complex="bold"/>
    </style:style>
    <style:style style:name="Char" style:family="paragraph" style:parent-style-name="Normal">
      <style:paragraph-properties fo:line-height="0.423cm" fo:margin-bottom="0.282cm"/>
      <style:text-properties style:font-name="Verdana" fo:font-size="10pt" style:font-size-asian="10pt" style:font-name-complex="Times New Roman" style:font-size-complex="10pt" fo:language="en" fo:country="US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Char0" style:family="paragraph" style:parent-style-name="Normal">
      <style:paragraph-properties fo:line-height="0.423cm" fo:margin-bottom="0.282cm"/>
      <style:text-properties style:font-name="Verdana" fo:font-size="10pt" style:font-size-asian="10pt" style:font-name-complex="Times New Roman" style:font-size-complex="10pt" fo:language="en" fo:country="US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name-complex="Times New Roman" style:font-size-complex="10pt"/>
    </style:style>
    <style:style style:name="List_20_Bullet" style:display-name="List Bullet" style:family="paragraph" style:parent-style-name="Normal">
      <style:text-properties style:font-name-complex="Times New Roman"/>
    </style:style>
    <style:style style:name="Heading_20_1_20_Char" style:display-name="Heading 1 Char" style:family="text">
      <style:text-properties style:font-name="Arial" fo:font-size="16pt" style:font-size-asian="16pt" style:font-name-complex="Arial" style:font-size-complex="16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Annotation_20_subject" style:display-name="Annotation subject" style:family="paragraph" style:parent-style-name="Annotation_20_text">
      <style:text-properties style:font-name-complex="Arial" fo:font-weight="bold" style:font-weight-asian="bold" style:font-weight-complex="bold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Page_20_number" style:display-name="Page number" style:family="text" style:parent-style-name="Default_20_Paragraph_20_Font"/>
    <style:style style:name="Footnote_20_text" style:display-name="Footnote text" style:family="paragraph" style:parent-style-name="Normal">
      <style:text-properties fo:font-size="10pt" style:font-size-asian="10pt" style:font-name-complex="Times New Roman" style:font-size-complex="10pt" fo:language="en" fo:country="US"/>
    </style:style>
    <style:style style:name="Footnote_20_Text_20_Char" style:display-name="Footnote Text Char" style:family="text">
      <style:text-properties style:font-name="Arial" fo:language="en" fo:language-asian="en" fo:country="US" fo:country-asian="US"/>
    </style:style>
    <style:style style:name="Footnote_20_reference" style:display-name="Footnote reference" style:family="text">
      <style:text-properties style:text-position="super 58%"/>
    </style:style>
    <style:style style:name="Endnote_20_text" style:display-name="Endnote text" style:family="paragraph" style:parent-style-name="Normal">
      <style:text-properties fo:font-size="10pt" style:font-size-asian="10pt" style:font-name-complex="Times New Roman" style:font-size-complex="10pt"/>
    </style:style>
    <style:style style:name="Endnote_20_Text_20_Char" style:display-name="Endnote Text Char" style:family="text">
      <style:text-properties style:font-name="Arial" fo:language-asian="en" fo:country-asian="US"/>
    </style:style>
    <style:style style:name="Endnote_20_reference" style:display-name="Endnote reference" style:family="text">
      <style:text-properties style:text-position="super 58%"/>
    </style:style>
    <style:style style:name="List_20_Paragraph" style:display-name="List Paragraph" style:family="paragraph" style:parent-style-name="Normal">
      <style:paragraph-properties fo:margin-left="1.27cm"/>
    </style:style>
    <style:style style:name="List_20_Paragraph_20_Char" style:display-name="List Paragraph Char" style:family="text">
      <style:text-properties style:font-name="Arial" fo:font-size="12pt" style:font-size-asian="12pt" style:font-name-complex="Arial" style:font-size-complex="12pt" fo:language-asian="en" fo:country-asian="US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size-asian="12pt" style:font-name-complex="Arial" style:font-size-complex="12pt" fo:language-asian="en" fo:country-asian="US"/>
    </style:style>
    <style:style style:name="normaltextrun" style:family="text" style:parent-style-name="Default_20_Paragraph_20_Font"/>
    <style:style style:name="Revision" style:family="paragraph">
      <style:text-properties style:font-name="Arial" fo:font-size="12pt" style:font-size-asian="12pt" style:font-name-complex="Arial" style:font-size-complex="12pt" fo:language-asian="en" fo:country-asian="US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Mention" style:family="text" style:parent-style-name="Default_20_Paragraph_20_Font">
      <style:text-properties fo:background-color="#e1dfdd" fo:color="#2b579a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List1Level0" style:family="text">
      <style:text-properties style:font-name="Symbol"/>
    </style:style>
    <text:list-style style:name="LS1">
      <text:list-level-style-bullet text:bullet-char="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</text:list-style>
    <style:style style:name="List2Level0" style:family="text">
      <style:text-properties style:font-name="Arial" style:font-name-asian="Times New Roman" style:font-name-complex="Arial"/>
    </style:style>
    <style:style style:name="List2Level1" style:family="text">
      <style:text-properties style:font-name="Courier New" style:font-name-complex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 style:font-name-complex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 style:font-name-complex="Courier New"/>
    </style:style>
    <style:style style:name="List2Level8" style:family="text">
      <style:text-properties style:font-name="Wingdings"/>
    </style:style>
    <text:list-style style:name="LS2">
      <text:list-level-style-bullet text:bullet-char="-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 style:font-name-complex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 style:font-name-complex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 style:font-name-complex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 style:font-name-complex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 style:font-name-complex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 style:font-name-complex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 style:font-name-complex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Arial" style:font-name-asian="Times New Roman" style:font-name-complex="Arial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-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Arial" style:font-name-asian="Times New Roman" style:font-name-complex="Arial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-" text:style-name="List8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8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Arial" style:font-name-asian="Times New Roman" style:font-name-complex="Arial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-" text:style-name="List9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Arial" style:font-name-asian="Times New Roman" style:font-name-complex="Arial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-" text:style-name="List10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Arial" style:font-name-asian="Times New Roman" style:font-name-complex="Arial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-" text:style-name="List11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Arial" style:font-name-asian="Times New Roman" style:font-name-complex="Arial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-" text:style-name="List12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Symbol" fo:font-size="10pt" style:font-size-asian="10pt"/>
    </style:style>
    <style:style style:name="List13Level1" style:family="text">
      <style:text-properties style:font-name="Symbol" fo:font-size="10pt" style:font-size-asian="10pt"/>
    </style:style>
    <style:style style:name="List13Level2" style:family="text">
      <style:text-properties style:font-name="Symbol" fo:font-size="10pt" style:font-size-asian="10pt"/>
    </style:style>
    <style:style style:name="List13Level3" style:family="text">
      <style:text-properties style:font-name="Symbol" fo:font-size="10pt" style:font-size-asian="10pt"/>
    </style:style>
    <style:style style:name="List13Level4" style:family="text">
      <style:text-properties style:font-name="Symbol" fo:font-size="10pt" style:font-size-asian="10pt"/>
    </style:style>
    <style:style style:name="List13Level5" style:family="text">
      <style:text-properties style:font-name="Symbol" fo:font-size="10pt" style:font-size-asian="10pt"/>
    </style:style>
    <style:style style:name="List13Level6" style:family="text">
      <style:text-properties style:font-name="Symbol" fo:font-size="10pt" style:font-size-asian="10pt"/>
    </style:style>
    <style:style style:name="List13Level7" style:family="text">
      <style:text-properties style:font-name="Symbol" fo:font-size="10pt" style:font-size-asian="10pt"/>
    </style:style>
    <style:style style:name="List13Level8" style:family="text">
      <style:text-properties style:font-name="Symbol" fo:font-size="10pt" style:font-size-asian="10pt"/>
    </style:style>
    <text:list-style style:name="LS13">
      <text:list-level-style-bullet text:bullet-char="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14Level0" style:family="text">
      <style:text-properties style:font-name="Symbol"/>
    </style:style>
    <style:style style:name="List14Level1" style:family="text">
      <style:text-properties style:font-name="Courier New" style:font-name-complex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 style:font-name-complex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 style:font-name-complex="Courier New"/>
    </style:style>
    <style:style style:name="List14Level8" style:family="text">
      <style:text-properties style:font-name="Wingdings"/>
    </style:style>
    <text:list-style style:name="LS14">
      <text:list-level-style-bullet text:bullet-char="" text:style-name="List1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5">
      <text:list-level-style-number style:num-format="1" text:style-name="List15Level0" style:num-suffix="." text:level="1">
        <style:list-level-properties text:space-before="-1.501cm" text:min-label-width="0.635cm" fo:text-align="start" text:list-level-position-and-space-mode="label-alignment">
          <style:list-level-label-alignment text:label-followed-by="listtab" fo:margin-left="-0.866cm" fo:text-indent="-0.635cm"/>
        </style:list-level-properties>
      </text:list-level-style-number>
      <text:list-level-style-number style:num-format="a" text:style-name="List15Level1" style:num-suffix="." text:level="2">
        <style:list-level-properties text:space-before="-0.231cm" text:min-label-width="0.635cm" fo:text-align="start" text:list-level-position-and-space-mode="label-alignment">
          <style:list-level-label-alignment text:label-followed-by="listtab" fo:margin-left="0.404cm" fo:text-indent="-0.635cm"/>
        </style:list-level-properties>
      </text:list-level-style-number>
      <text:list-level-style-number style:num-format="i" text:style-name="List15Level2" style:num-suffix="." text:level="3">
        <style:list-level-properties text:min-label-width="1.674cm" text:min-label-distance="0.318cm" fo:text-align="end" text:list-level-position-and-space-mode="label-alignment">
          <style:list-level-label-alignment text:label-followed-by="listtab" fo:margin-left="1.674cm" fo:text-indent="-0.318cm"/>
        </style:list-level-properties>
      </text:list-level-style-number>
      <text:list-level-style-number style:num-format="1" text:style-name="List15Level3" style:num-suffix="." text:level="4">
        <style:list-level-properties text:space-before="2.309cm" text:min-label-width="0.635cm" fo:text-align="start" text:list-level-position-and-space-mode="label-alignment">
          <style:list-level-label-alignment text:label-followed-by="listtab" fo:margin-left="2.944cm" fo:text-indent="-0.635cm"/>
        </style:list-level-properties>
      </text:list-level-style-number>
      <text:list-level-style-number style:num-format="a" text:style-name="List15Level4" style:num-suffix="." text:level="5">
        <style:list-level-properties text:space-before="3.579cm" text:min-label-width="0.635cm" fo:text-align="start" text:list-level-position-and-space-mode="label-alignment">
          <style:list-level-label-alignment text:label-followed-by="listtab" fo:margin-left="4.214cm" fo:text-indent="-0.635cm"/>
        </style:list-level-properties>
      </text:list-level-style-number>
      <text:list-level-style-number style:num-format="i" text:style-name="List15Level5" style:num-suffix="." text:level="6">
        <style:list-level-properties text:min-label-width="5.484cm" text:min-label-distance="0.318cm" fo:text-align="end" text:list-level-position-and-space-mode="label-alignment">
          <style:list-level-label-alignment text:label-followed-by="listtab" fo:margin-left="5.484cm" fo:text-indent="-0.318cm"/>
        </style:list-level-properties>
      </text:list-level-style-number>
      <text:list-level-style-number style:num-format="1" text:style-name="List15Level6" style:num-suffix="." text:level="7">
        <style:list-level-properties text:space-before="6.119cm" text:min-label-width="0.635cm" fo:text-align="start" text:list-level-position-and-space-mode="label-alignment">
          <style:list-level-label-alignment text:label-followed-by="listtab" fo:margin-left="6.754cm" fo:text-indent="-0.635cm"/>
        </style:list-level-properties>
      </text:list-level-style-number>
      <text:list-level-style-number style:num-format="a" text:style-name="List15Level7" style:num-suffix="." text:level="8">
        <style:list-level-properties text:space-before="7.389cm" text:min-label-width="0.635cm" fo:text-align="start" text:list-level-position-and-space-mode="label-alignment">
          <style:list-level-label-alignment text:label-followed-by="listtab" fo:margin-left="8.024cm" fo:text-indent="-0.635cm"/>
        </style:list-level-properties>
      </text:list-level-style-number>
      <text:list-level-style-number style:num-format="i" text:style-name="List15Level8" style:num-suffix="." text:level="9">
        <style:list-level-properties text:min-label-width="9.294cm" text:min-label-distance="0.318cm" fo:text-align="end" text:list-level-position-and-space-mode="label-alignment">
          <style:list-level-label-alignment text:label-followed-by="listtab" fo:margin-left="9.294cm" fo:text-indent="-0.318cm"/>
        </style:list-level-properties>
      </text:list-level-style-number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 style:font-name-complex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 style:font-name-complex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 style:font-name-complex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Symbol"/>
    </style:style>
    <style:style style:name="List17Level1" style:family="text">
      <style:text-properties style:font-name="Courier New" style:font-name-complex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 style:font-name-complex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 style:font-name-complex="Courier New"/>
    </style:style>
    <style:style style:name="List17Level8" style:family="text">
      <style:text-properties style:font-name="Wingdings"/>
    </style:style>
    <text:list-style style:name="LS17">
      <text:list-level-style-bullet text:bullet-char="" text:style-name="List17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17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3.888cm" text:min-label-width="0.635cm" fo:text-align="start" text:list-level-position-and-space-mode="label-alignment">
          <style:list-level-label-alignment text:label-followed-by="listtab" fo:margin-left="4.523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5.158cm" text:min-label-width="0.635cm" fo:text-align="start" text:list-level-position-and-space-mode="label-alignment">
          <style:list-level-label-alignment text:label-followed-by="listtab" fo:margin-left="5.79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6.428cm" text:min-label-width="0.635cm" fo:text-align="start" text:list-level-position-and-space-mode="label-alignment">
          <style:list-level-label-alignment text:label-followed-by="listtab" fo:margin-left="7.063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7.698cm" text:min-label-width="0.635cm" fo:text-align="start" text:list-level-position-and-space-mode="label-alignment">
          <style:list-level-label-alignment text:label-followed-by="listtab" fo:margin-left="8.333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8.968cm" text:min-label-width="0.635cm" fo:text-align="start" text:list-level-position-and-space-mode="label-alignment">
          <style:list-level-label-alignment text:label-followed-by="listtab" fo:margin-left="9.60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10.238cm" text:min-label-width="0.635cm" fo:text-align="start" text:list-level-position-and-space-mode="label-alignment">
          <style:list-level-label-alignment text:label-followed-by="listtab" fo:margin-left="10.873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11.508cm" text:min-label-width="0.635cm" fo:text-align="start" text:list-level-position-and-space-mode="label-alignment">
          <style:list-level-label-alignment text:label-followed-by="listtab" fo:margin-left="12.143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12.778cm" text:min-label-width="0.635cm" fo:text-align="start" text:list-level-position-and-space-mode="label-alignment">
          <style:list-level-label-alignment text:label-followed-by="listtab" fo:margin-left="13.41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4.048cm" text:min-label-width="0.635cm" fo:text-align="start" text:list-level-position-and-space-mode="label-alignment">
          <style:list-level-label-alignment text:label-followed-by="listtab" fo:margin-left="14.683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bullet text:bullet-char="" text:style-name="List19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19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Symbol"/>
    </style:style>
    <style:style style:name="List20Level1" style:family="text">
      <style:text-properties style:font-name="Courier New" style:font-name-complex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 style:font-name-complex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 style:font-name-complex="Courier New"/>
    </style:style>
    <style:style style:name="List20Level8" style:family="text">
      <style:text-properties style:font-name="Wingdings"/>
    </style:style>
    <text:list-style style:name="LS20">
      <text:list-level-style-bullet text:bullet-char="" text:style-name="List20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0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1Level0" style:family="text">
      <style:text-properties style:font-name="Symbol"/>
    </style:style>
    <style:style style:name="List21Level1" style:family="text">
      <style:text-properties style:font-name="Courier New" style:font-name-complex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 style:font-name-complex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 style:font-name-complex="Courier New"/>
    </style:style>
    <style:style style:name="List21Level8" style:family="text">
      <style:text-properties style:font-name="Wingdings"/>
    </style:style>
    <text:list-style style:name="LS21">
      <text:list-level-style-bullet text:bullet-char="" text:style-name="List21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1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style:font-name="Symbol"/>
    </style:style>
    <style:style style:name="List23Level1" style:family="text">
      <style:text-properties style:font-name="Courier New" style:font-name-complex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 style:font-name-complex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 style:font-name-complex="Courier New"/>
    </style:style>
    <style:style style:name="List23Level8" style:family="text">
      <style:text-properties style:font-name="Wingdings"/>
    </style:style>
    <text:list-style style:name="LS23">
      <text:list-level-style-bullet text:bullet-char="" text:style-name="List23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3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4Level0" style:family="text">
      <style:text-properties style:font-name="Symbol"/>
    </style:style>
    <style:style style:name="List24Level1" style:family="text">
      <style:text-properties style:font-name="Courier New" style:font-name-complex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 style:font-name-complex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 style:font-name-complex="Courier New"/>
    </style:style>
    <style:style style:name="List24Level8" style:family="text">
      <style:text-properties style:font-name="Wingdings"/>
    </style:style>
    <text:list-style style:name="LS24">
      <text:list-level-style-bullet text:bullet-char="" text:style-name="List24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4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="Arial" style:font-name-asian="Times New Roman" style:font-name-complex="Arial"/>
    </style:style>
    <style:style style:name="List25Level1" style:family="text">
      <style:text-properties style:font-name="Courier New" style:font-name-complex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 style:font-name-complex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 style:font-name-complex="Courier New"/>
    </style:style>
    <style:style style:name="List25Level8" style:family="text">
      <style:text-properties style:font-name="Wingdings"/>
    </style:style>
    <text:list-style style:name="LS25">
      <text:list-level-style-bullet text:bullet-char="-" text:style-name="List25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25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style:font-name="Arial" style:font-name-asian="Times New Roman" style:font-name-complex="Arial"/>
    </style:style>
    <style:style style:name="List26Level1" style:family="text">
      <style:text-properties style:font-name="Courier New" style:font-name-complex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 style:font-name-complex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 style:font-name-complex="Courier New"/>
    </style:style>
    <style:style style:name="List26Level8" style:family="text">
      <style:text-properties style:font-name="Wingdings"/>
    </style:style>
    <text:list-style style:name="LS26">
      <text:list-level-style-bullet text:bullet-char="-" text:style-name="List26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26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7Level0" style:family="text">
      <style:text-properties style:font-name="Symbol"/>
    </style:style>
    <style:style style:name="List27Level1" style:family="text">
      <style:text-properties style:font-name="Courier New" style:font-name-complex="Courier New"/>
    </style:style>
    <style:style style:name="List27Level2" style:family="text">
      <style:text-properties style:font-name="Wingdings"/>
    </style:style>
    <style:style style:name="List27Level3" style:family="text">
      <style:text-properties style:font-name="Symbol"/>
    </style:style>
    <style:style style:name="List27Level4" style:family="text">
      <style:text-properties style:font-name="Courier New" style:font-name-complex="Courier New"/>
    </style:style>
    <style:style style:name="List27Level5" style:family="text">
      <style:text-properties style:font-name="Wingdings"/>
    </style:style>
    <style:style style:name="List27Level6" style:family="text">
      <style:text-properties style:font-name="Symbol"/>
    </style:style>
    <style:style style:name="List27Level7" style:family="text">
      <style:text-properties style:font-name="Courier New" style:font-name-complex="Courier New"/>
    </style:style>
    <style:style style:name="List27Level8" style:family="text">
      <style:text-properties style:font-name="Wingdings"/>
    </style:style>
    <text:list-style style:name="LS27">
      <text:list-level-style-bullet text:bullet-char="" text:style-name="List2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8Level0" style:family="text">
      <style:text-properties style:font-name="Symbol"/>
    </style:style>
    <style:style style:name="List28Level1" style:family="text">
      <style:text-properties style:font-name="Courier New" style:font-name-complex="Courier New"/>
    </style:style>
    <style:style style:name="List28Level2" style:family="text">
      <style:text-properties style:font-name="Wingdings"/>
    </style:style>
    <style:style style:name="List28Level3" style:family="text">
      <style:text-properties style:font-name="Symbol"/>
    </style:style>
    <style:style style:name="List28Level4" style:family="text">
      <style:text-properties style:font-name="Courier New" style:font-name-complex="Courier New"/>
    </style:style>
    <style:style style:name="List28Level5" style:family="text">
      <style:text-properties style:font-name="Wingdings"/>
    </style:style>
    <style:style style:name="List28Level6" style:family="text">
      <style:text-properties style:font-name="Symbol"/>
    </style:style>
    <style:style style:name="List28Level7" style:family="text">
      <style:text-properties style:font-name="Courier New" style:font-name-complex="Courier New"/>
    </style:style>
    <style:style style:name="List28Level8" style:family="text">
      <style:text-properties style:font-name="Wingdings"/>
    </style:style>
    <text:list-style style:name="LS28">
      <text:list-level-style-bullet text:bullet-char="" text:style-name="List2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9Level0" style:family="text">
      <style:text-properties style:font-name="Symbol"/>
    </style:style>
    <style:style style:name="List29Level1" style:family="text">
      <style:text-properties style:font-name="Courier New" style:font-name-complex="Courier New"/>
    </style:style>
    <style:style style:name="List29Level2" style:family="text">
      <style:text-properties style:font-name="Wingdings"/>
    </style:style>
    <style:style style:name="List29Level3" style:family="text">
      <style:text-properties style:font-name="Symbol"/>
    </style:style>
    <style:style style:name="List29Level4" style:family="text">
      <style:text-properties style:font-name="Courier New" style:font-name-complex="Courier New"/>
    </style:style>
    <style:style style:name="List29Level5" style:family="text">
      <style:text-properties style:font-name="Wingdings"/>
    </style:style>
    <style:style style:name="List29Level6" style:family="text">
      <style:text-properties style:font-name="Symbol"/>
    </style:style>
    <style:style style:name="List29Level7" style:family="text">
      <style:text-properties style:font-name="Courier New" style:font-name-complex="Courier New"/>
    </style:style>
    <style:style style:name="List29Level8" style:family="text">
      <style:text-properties style:font-name="Wingdings"/>
    </style:style>
    <text:list-style style:name="LS29">
      <text:list-level-style-bullet text:bullet-char="" text:style-name="List29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29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29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29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29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29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30Level0" style:family="text">
      <style:text-properties style:font-name="Symbol"/>
    </style:style>
    <style:style style:name="List30Level1" style:family="text">
      <style:text-properties style:font-name="Courier New" style:font-name-complex="Courier New"/>
    </style:style>
    <style:style style:name="List30Level2" style:family="text">
      <style:text-properties style:font-name="Wingdings"/>
    </style:style>
    <style:style style:name="List30Level3" style:family="text">
      <style:text-properties style:font-name="Symbol"/>
    </style:style>
    <style:style style:name="List30Level4" style:family="text">
      <style:text-properties style:font-name="Courier New" style:font-name-complex="Courier New"/>
    </style:style>
    <style:style style:name="List30Level5" style:family="text">
      <style:text-properties style:font-name="Wingdings"/>
    </style:style>
    <style:style style:name="List30Level6" style:family="text">
      <style:text-properties style:font-name="Symbol"/>
    </style:style>
    <style:style style:name="List30Level7" style:family="text">
      <style:text-properties style:font-name="Courier New" style:font-name-complex="Courier New"/>
    </style:style>
    <style:style style:name="List30Level8" style:family="text">
      <style:text-properties style:font-name="Wingdings"/>
    </style:style>
    <text:list-style style:name="LS30">
      <text:list-level-style-bullet text:bullet-char="" text:style-name="List3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0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0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0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0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0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1Level0" style:family="text">
      <style:text-properties style:font-name="Symbol"/>
    </style:style>
    <style:style style:name="List31Level1" style:family="text">
      <style:text-properties style:font-name="Courier New" style:font-name-complex="Courier New"/>
    </style:style>
    <style:style style:name="List31Level2" style:family="text">
      <style:text-properties style:font-name="Wingdings"/>
    </style:style>
    <style:style style:name="List31Level3" style:family="text">
      <style:text-properties style:font-name="Symbol"/>
    </style:style>
    <style:style style:name="List31Level4" style:family="text">
      <style:text-properties style:font-name="Courier New" style:font-name-complex="Courier New"/>
    </style:style>
    <style:style style:name="List31Level5" style:family="text">
      <style:text-properties style:font-name="Wingdings"/>
    </style:style>
    <style:style style:name="List31Level6" style:family="text">
      <style:text-properties style:font-name="Symbol"/>
    </style:style>
    <style:style style:name="List31Level7" style:family="text">
      <style:text-properties style:font-name="Courier New" style:font-name-complex="Courier New"/>
    </style:style>
    <style:style style:name="List31Level8" style:family="text">
      <style:text-properties style:font-name="Wingdings"/>
    </style:style>
    <text:list-style style:name="LS31">
      <text:list-level-style-bullet text:bullet-char="" text:style-name="List31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31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31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31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31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31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32Level0" style:family="text">
      <style:text-properties style:font-name="Symbol"/>
    </style:style>
    <style:style style:name="List32Level1" style:family="text">
      <style:text-properties style:font-name="Courier New" style:font-name-complex="Courier New"/>
    </style:style>
    <style:style style:name="List32Level2" style:family="text">
      <style:text-properties style:font-name="Wingdings"/>
    </style:style>
    <style:style style:name="List32Level3" style:family="text">
      <style:text-properties style:font-name="Symbol"/>
    </style:style>
    <style:style style:name="List32Level4" style:family="text">
      <style:text-properties style:font-name="Courier New" style:font-name-complex="Courier New"/>
    </style:style>
    <style:style style:name="List32Level5" style:family="text">
      <style:text-properties style:font-name="Wingdings"/>
    </style:style>
    <style:style style:name="List32Level6" style:family="text">
      <style:text-properties style:font-name="Symbol"/>
    </style:style>
    <style:style style:name="List32Level7" style:family="text">
      <style:text-properties style:font-name="Courier New" style:font-name-complex="Courier New"/>
    </style:style>
    <style:style style:name="List32Level8" style:family="text">
      <style:text-properties style:font-name="Wingdings"/>
    </style:style>
    <text:list-style style:name="LS32">
      <text:list-level-style-bullet text:bullet-char="" text:style-name="List3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3Level0" style:family="text">
      <style:text-properties style:font-name="Symbol"/>
    </style:style>
    <style:style style:name="List33Level1" style:family="text">
      <style:text-properties style:font-name="Courier New" style:font-name-complex="Courier New"/>
    </style:style>
    <style:style style:name="List33Level2" style:family="text">
      <style:text-properties style:font-name="Wingdings"/>
    </style:style>
    <style:style style:name="List33Level3" style:family="text">
      <style:text-properties style:font-name="Symbol"/>
    </style:style>
    <style:style style:name="List33Level4" style:family="text">
      <style:text-properties style:font-name="Courier New" style:font-name-complex="Courier New"/>
    </style:style>
    <style:style style:name="List33Level5" style:family="text">
      <style:text-properties style:font-name="Wingdings"/>
    </style:style>
    <style:style style:name="List33Level6" style:family="text">
      <style:text-properties style:font-name="Symbol"/>
    </style:style>
    <style:style style:name="List33Level7" style:family="text">
      <style:text-properties style:font-name="Courier New" style:font-name-complex="Courier New"/>
    </style:style>
    <style:style style:name="List33Level8" style:family="text">
      <style:text-properties style:font-name="Wingdings"/>
    </style:style>
    <text:list-style style:name="LS33">
      <text:list-level-style-bullet text:bullet-char="" text:style-name="List3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4Level0" style:family="text">
      <style:text-properties style:font-name="Symbol"/>
    </style:style>
    <style:style style:name="List34Level1" style:family="text">
      <style:text-properties style:font-name="Courier New" style:font-name-complex="Courier New"/>
    </style:style>
    <style:style style:name="List34Level2" style:family="text">
      <style:text-properties style:font-name="Wingdings"/>
    </style:style>
    <style:style style:name="List34Level3" style:family="text">
      <style:text-properties style:font-name="Symbol"/>
    </style:style>
    <style:style style:name="List34Level4" style:family="text">
      <style:text-properties style:font-name="Courier New" style:font-name-complex="Courier New"/>
    </style:style>
    <style:style style:name="List34Level5" style:family="text">
      <style:text-properties style:font-name="Wingdings"/>
    </style:style>
    <style:style style:name="List34Level6" style:family="text">
      <style:text-properties style:font-name="Symbol"/>
    </style:style>
    <style:style style:name="List34Level7" style:family="text">
      <style:text-properties style:font-name="Courier New" style:font-name-complex="Courier New"/>
    </style:style>
    <style:style style:name="List34Level8" style:family="text">
      <style:text-properties style:font-name="Wingdings"/>
    </style:style>
    <text:list-style style:name="LS34">
      <text:list-level-style-bullet text:bullet-char="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5Level0" style:family="text">
      <style:text-properties fo:font-weight="normal" style:font-weight-asian="normal"/>
    </style:style>
    <text:list-style style:name="LS35">
      <text:list-level-style-number style:num-format="1" text:style-name="List3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/>
      </text:list-level-style-number>
      <text:list-level-style-number style:num-format="a" text:style-name="List35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35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35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35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35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35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35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35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36Level0" style:family="text">
      <style:text-properties style:font-name="Symbol"/>
    </style:style>
    <style:style style:name="List36Level1" style:family="text">
      <style:text-properties style:font-name="Courier New"/>
    </style:style>
    <style:style style:name="List36Level2" style:family="text">
      <style:text-properties style:font-name="Wingdings"/>
    </style:style>
    <style:style style:name="List36Level3" style:family="text">
      <style:text-properties style:font-name="Symbol"/>
    </style:style>
    <style:style style:name="List36Level4" style:family="text">
      <style:text-properties style:font-name="Courier New"/>
    </style:style>
    <style:style style:name="List36Level5" style:family="text">
      <style:text-properties style:font-name="Wingdings"/>
    </style:style>
    <style:style style:name="List36Level6" style:family="text">
      <style:text-properties style:font-name="Symbol"/>
    </style:style>
    <style:style style:name="List36Level7" style:family="text">
      <style:text-properties style:font-name="Courier New"/>
    </style:style>
    <style:style style:name="List36Level8" style:family="text">
      <style:text-properties style:font-name="Wingdings"/>
    </style:style>
    <text:list-style style:name="LS36">
      <text:list-level-style-bullet text:bullet-char="" text:style-name="List3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37">
      <text:list-level-style-number style:num-format="i" text:style-name="List37Level0" style:num-suffix=")" style:num-prefix="(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a" text:style-name="List3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8Level0" style:family="text">
      <style:text-properties style:font-name="Symbol"/>
    </style:style>
    <style:style style:name="List38Level1" style:family="text">
      <style:text-properties style:font-name="Courier New" style:font-name-complex="Courier New"/>
    </style:style>
    <style:style style:name="List38Level2" style:family="text">
      <style:text-properties style:font-name="Wingdings"/>
    </style:style>
    <style:style style:name="List38Level3" style:family="text">
      <style:text-properties style:font-name="Symbol"/>
    </style:style>
    <style:style style:name="List38Level4" style:family="text">
      <style:text-properties style:font-name="Courier New" style:font-name-complex="Courier New"/>
    </style:style>
    <style:style style:name="List38Level5" style:family="text">
      <style:text-properties style:font-name="Wingdings"/>
    </style:style>
    <style:style style:name="List38Level6" style:family="text">
      <style:text-properties style:font-name="Symbol"/>
    </style:style>
    <style:style style:name="List38Level7" style:family="text">
      <style:text-properties style:font-name="Courier New" style:font-name-complex="Courier New"/>
    </style:style>
    <style:style style:name="List38Level8" style:family="text">
      <style:text-properties style:font-name="Wingdings"/>
    </style:style>
    <text:list-style style:name="LS38">
      <text:list-level-style-bullet text:bullet-char="" text:style-name="List3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9Level0" style:family="text">
      <style:text-properties style:font-name="Arial" style:font-name-asian="Times New Roman" style:font-name-complex="Arial"/>
    </style:style>
    <style:style style:name="List39Level1" style:family="text">
      <style:text-properties style:font-name="Courier New" style:font-name-complex="Courier New"/>
    </style:style>
    <style:style style:name="List39Level2" style:family="text">
      <style:text-properties style:font-name="Wingdings"/>
    </style:style>
    <style:style style:name="List39Level3" style:family="text">
      <style:text-properties style:font-name="Symbol"/>
    </style:style>
    <style:style style:name="List39Level4" style:family="text">
      <style:text-properties style:font-name="Courier New" style:font-name-complex="Courier New"/>
    </style:style>
    <style:style style:name="List39Level5" style:family="text">
      <style:text-properties style:font-name="Wingdings"/>
    </style:style>
    <style:style style:name="List39Level6" style:family="text">
      <style:text-properties style:font-name="Symbol"/>
    </style:style>
    <style:style style:name="List39Level7" style:family="text">
      <style:text-properties style:font-name="Courier New" style:font-name-complex="Courier New"/>
    </style:style>
    <style:style style:name="List39Level8" style:family="text">
      <style:text-properties style:font-name="Wingdings"/>
    </style:style>
    <text:list-style style:name="LS39">
      <text:list-level-style-bullet text:bullet-char="-" text:style-name="List3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3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0Level0" style:family="text">
      <style:text-properties fo:font-weight="normal" style:font-weight-asian="normal"/>
    </style:style>
    <text:list-style style:name="LS40">
      <text:list-level-style-number style:num-format="1" text:style-name="List4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/>
      </text:list-level-style-number>
      <text:list-level-style-number style:num-format="a" text:style-name="List40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40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40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40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40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40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40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40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41Level0" style:family="text">
      <style:text-properties style:font-name="Symbol"/>
    </style:style>
    <style:style style:name="List41Level1" style:family="text">
      <style:text-properties style:font-name="Courier New" style:font-name-complex="Courier New"/>
    </style:style>
    <style:style style:name="List41Level2" style:family="text">
      <style:text-properties style:font-name="Wingdings"/>
    </style:style>
    <style:style style:name="List41Level3" style:family="text">
      <style:text-properties style:font-name="Symbol"/>
    </style:style>
    <style:style style:name="List41Level4" style:family="text">
      <style:text-properties style:font-name="Courier New" style:font-name-complex="Courier New"/>
    </style:style>
    <style:style style:name="List41Level5" style:family="text">
      <style:text-properties style:font-name="Wingdings"/>
    </style:style>
    <style:style style:name="List41Level6" style:family="text">
      <style:text-properties style:font-name="Symbol"/>
    </style:style>
    <style:style style:name="List41Level7" style:family="text">
      <style:text-properties style:font-name="Courier New" style:font-name-complex="Courier New"/>
    </style:style>
    <style:style style:name="List41Level8" style:family="text">
      <style:text-properties style:font-name="Wingdings"/>
    </style:style>
    <text:list-style style:name="LS41">
      <text:list-level-style-bullet text:bullet-char="" text:style-name="List4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42">
      <text:list-level-style-number style:num-format="1" text:style-name="List4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3Level0" style:family="text">
      <style:text-properties style:font-name="Symbol" fo:font-size="10pt" style:font-size-asian="10pt"/>
    </style:style>
    <style:style style:name="List43Level1" style:family="text">
      <style:text-properties style:font-name="Symbol" fo:font-size="10pt" style:font-size-asian="10pt"/>
    </style:style>
    <style:style style:name="List43Level2" style:family="text">
      <style:text-properties style:font-name="Symbol" fo:font-size="10pt" style:font-size-asian="10pt"/>
    </style:style>
    <style:style style:name="List43Level3" style:family="text">
      <style:text-properties style:font-name="Symbol" fo:font-size="10pt" style:font-size-asian="10pt"/>
    </style:style>
    <style:style style:name="List43Level4" style:family="text">
      <style:text-properties style:font-name="Symbol" fo:font-size="10pt" style:font-size-asian="10pt"/>
    </style:style>
    <style:style style:name="List43Level5" style:family="text">
      <style:text-properties style:font-name="Symbol" fo:font-size="10pt" style:font-size-asian="10pt"/>
    </style:style>
    <style:style style:name="List43Level6" style:family="text">
      <style:text-properties style:font-name="Symbol" fo:font-size="10pt" style:font-size-asian="10pt"/>
    </style:style>
    <style:style style:name="List43Level7" style:family="text">
      <style:text-properties style:font-name="Symbol" fo:font-size="10pt" style:font-size-asian="10pt"/>
    </style:style>
    <style:style style:name="List43Level8" style:family="text">
      <style:text-properties style:font-name="Symbol" fo:font-size="10pt" style:font-size-asian="10pt"/>
    </style:style>
    <text:list-style style:name="LS43">
      <text:list-level-style-bullet text:bullet-char="" text:style-name="List4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44Level0" style:family="text">
      <style:text-properties style:font-name="Arial" style:font-name-asian="Times New Roman" style:font-name-complex="Arial"/>
    </style:style>
    <style:style style:name="List44Level1" style:family="text">
      <style:text-properties style:font-name="Courier New" style:font-name-complex="Courier New"/>
    </style:style>
    <style:style style:name="List44Level2" style:family="text">
      <style:text-properties style:font-name="Wingdings"/>
    </style:style>
    <style:style style:name="List44Level3" style:family="text">
      <style:text-properties style:font-name="Symbol"/>
    </style:style>
    <style:style style:name="List44Level4" style:family="text">
      <style:text-properties style:font-name="Courier New" style:font-name-complex="Courier New"/>
    </style:style>
    <style:style style:name="List44Level5" style:family="text">
      <style:text-properties style:font-name="Wingdings"/>
    </style:style>
    <style:style style:name="List44Level6" style:family="text">
      <style:text-properties style:font-name="Symbol"/>
    </style:style>
    <style:style style:name="List44Level7" style:family="text">
      <style:text-properties style:font-name="Courier New" style:font-name-complex="Courier New"/>
    </style:style>
    <style:style style:name="List44Level8" style:family="text">
      <style:text-properties style:font-name="Wingdings"/>
    </style:style>
    <text:list-style style:name="LS44">
      <text:list-level-style-bullet text:bullet-char="-" text:style-name="List44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44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4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44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44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4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44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44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4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 text:citation-style-name="Endnote_20_reference" text:citation-body-style-name="Endnote_20_text"/>
  </office:styles>
  <office:automatic-styles>
    <style:page-layout style:name="pm1">
      <style:page-layout-properties style:print-orientation="portrait" fo:page-width="21.001cm" fo:page-height="29.7cm" fo:padding-top="0cm" fo:margin-top="1.251cm" fo:padding-bottom="0cm" fo:margin-bottom="1.251cm" fo:padding-left="0cm" fo:margin-left="2.701cm" fo:padding-right="0cm" fo:margin-right="2.701cm"/>
      <style:header-style>
        <style:header-footer-properties fo:min-height="0.75cm" style:dynamic-spacing="true"/>
      </style:header-style>
      <style:footer-style>
        <style:header-footer-properties fo:min-height="0.75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color="#000000" style:font-name="Calibri" fo:font-size="10pt" style:font-size-asian="10pt" style:font-name-complex="Calibri"/>
    </style:style>
    <style:style style:name="P3" style:family="paragraph" style:parent-style-name="Footer"/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4" style:family="paragraph" style:parent-style-name="Footer"/>
    <style:style style:name="T4_1" style:family="text" style:parent-style-name="Page_20_number"/>
  </office:automatic-styles>
  <office:master-styles>
    <style:master-page style:name="Standard" style:page-layout-name="pm1">
      <style:header>
        <text:tracked-changes text:track-changes="true"/>
        <text:p text:style-name="P1"><draw:frame svg:x="0cm" svg:y="0.529cm" svg:width="21.001cm" svg:height="0.758cm" draw:style-name="FR1" text:anchor-type="page" draw:z-index="0"><draw:text-box><text:p text:style-name="P2"><text:span text:style-name="T2_1">OFFICIAL</text:span></text:p></draw:text-box><svg:desc>{"HashCode":-1291824593,"Height":841.0,"Width":595.0,"Placement":"Header","Index":"Primary","Section":1,"Top":0.0,"Left":0.0}</svg:desc></draw:frame></text:p>
      </style:header>
      <style:footer>
        <text:tracked-changes text:track-changes="true"/>
        <text:p text:style-name="P3"><draw:frame svg:x="0cm" svg:y="0.002cm" draw:style-name="FR2" text:anchor-type="char" draw:z-index="0"><draw:text-box fo:min-height="0cm" fo:min-width="0cm"><text:p text:style-name="P4"><text:span text:style-name="T4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Template_Addendum to the Business Case</dc:title>
    <meta:initial-creator>Shauna Corr</meta:initial-creator>
    <meta:creation-date>2026-06-11T06:42:00</meta:creation-date>
    <dc:creator>Callixte Shyaka</dc:creator>
    <dc:date>2026-06-11T07:55:00</dc:date>
    <meta:print-date>2013-07-25T07:34:00</meta:print-date>
    <meta:template xlink:href="Addendum to Business Case form" xlink:type="simple"/>
    <meta:editing-cycles>10</meta:editing-cycles>
    <meta:editing-duration>PT14M</meta:editing-duration>
    <meta:document-statistic meta:page-count="6" meta:paragraph-count="95" meta:row-count="308" meta:word-count="1807" meta:character-count="12827" meta:non-whitespace-character-count="11115"/>
    <meta:user-defined meta:name="Business Document Type">Addendum to the Business Case</meta:user-defined>
    <meta:user-defined meta:name="ContentTypeId">0x010100A9E804AD2130B047BEB1B1355903FA590200819CA2CACB8F7B43B8831A3CD5184A0A</meta:user-defined>
    <meta:user-defined meta:name="docLang">en</meta:user-defined>
    <meta:user-defined meta:name="MSIP_Label_9e9cc48d-6fba-4c12-9882-137473def580_ActionId">9d3d55e0-b34c-4c60-b997-fbf7f9d59161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Standard</meta:user-defined>
    <meta:user-defined meta:name="MSIP_Label_9e9cc48d-6fba-4c12-9882-137473def580_Name">Official</meta:user-defined>
    <meta:user-defined meta:name="MSIP_Label_9e9cc48d-6fba-4c12-9882-137473def580_SetDate">2022-06-10T08:48:18Z</meta:user-defined>
    <meta:user-defined meta:name="MSIP_Label_9e9cc48d-6fba-4c12-9882-137473def580_SiteId">d3a2d0d3-7cc8-4f52-bbf9-85bd43d94279</meta:user-defined>
    <meta:user-defined meta:name="MSIP_Label_e4c996da-17fa-4fc5-8989-2758fb4cf86b_ActionId">2c27cc43-bca5-4cab-9814-2eb1aad935a2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08:56:09Z</meta:user-defined>
    <meta:user-defined meta:name="MSIP_Label_e4c996da-17fa-4fc5-8989-2758fb4cf86b_SiteId">cdf709af-1a18-4c74-bd93-6d14a64d73b3</meta:user-defined>
    <meta:user-defined meta:name="TemplateUrl"/>
    <meta:user-defined meta:name="xd_ProgID"/>
    <meta:user-defined meta:name="xd_Signature" meta:value-type="boolean">false</meta:user-defined>
  </office:meta>
</office:document-meta>
</file>