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T1_2" style:family="text">
      <style:text-properties fo:font-size="18pt" style:font-size-asian="18pt" style:font-size-complex="18pt" fo:font-weight="bold" style:font-weight-asian="bold" style:font-weight-complex="bold"/>
    </style:style>
    <style:style style:name="T1_3" style:family="text">
      <style:text-properties fo:font-size="18pt" style:font-size-asian="18pt" style:font-size-complex="18pt" fo:font-weight="bold" style:font-weight-asian="bold" style:font-weight-complex="bold"/>
    </style:style>
    <style:style style:name="T1_4" style:family="text">
      <style:text-properties fo:font-size="18pt" style:font-size-asian="18pt" style:font-size-complex="18pt" fo:font-weight="bold" style:font-weight-asian="bold" style:font-weight-complex="bold"/>
    </style:style>
    <style:style style:name="T1_5" style:family="text">
      <style:text-properties fo:font-size="18pt" style:font-size-asian="18pt" style:font-size-complex="18pt" fo:font-weight="bold" style:font-weight-asian="bold" style:font-weight-complex="bold"/>
    </style:style>
    <style:style style:name="T1_6" style:family="text">
      <style:text-properties fo:font-size="18pt" style:font-size-asian="18pt" style:font-size-complex="18pt" fo:font-weight="bold" style:font-weight-asian="bold" style:font-weight-complex="bold"/>
    </style:style>
    <style:style style:name="T1_7" style:family="text">
      <style:text-properties fo:font-size="18pt" style:font-size-asian="18pt" style:font-size-complex="18pt" fo:font-weight="bold" style:font-weight-asian="bold" style:font-weight-complex="bold"/>
    </style:style>
    <style:style style:name="T1_8" style:family="text">
      <style:text-properties fo:font-size="18pt" style:font-size-asian="18pt" style:font-size-complex="18pt" fo:font-weight="bold" style:font-weight-asian="bold" style:font-weight-complex="bold"/>
    </style:style>
    <style:style style:name="T1_9" style:family="text">
      <style:text-properties fo:font-size="18pt" style:font-size-asian="18pt" style:font-size-complex="18pt" fo:font-weight="bold" style:font-weight-asian="bold" style:font-weight-complex="bold"/>
    </style:style>
    <style:style style:name="T1_10" style:family="text">
      <style:text-properties fo:font-size="18pt" style:font-size-asian="18pt" style:font-size-complex="18pt" fo:font-weight="bold" style:font-weight-asian="bold" style:font-weight-complex="bold"/>
    </style:style>
    <style:style style:name="T1_11" style:family="text">
      <style:text-properties fo:font-size="18pt" style:font-size-asian="18pt" style:font-size-complex="18pt" fo:font-weight="bold" style:font-weight-asian="bold" style:font-weight-complex="bold"/>
    </style:style>
    <style:style style:name="T1_12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4.501cm" style:use-optimal-column-width="false"/>
    </style:style>
    <style:style style:name="Column2" style:family="table-column">
      <style:table-column-properties style:column-width="2.593cm" style:use-optimal-column-width="false"/>
    </style:style>
    <style:style style:name="Column3" style:family="table-column">
      <style:table-column-properties style:column-width="4.11cm" style:use-optimal-column-width="false"/>
    </style:style>
    <style:style style:name="Column4" style:family="table-column">
      <style:table-column-properties style:column-width="4.632cm" style:use-optimal-column-width="false"/>
    </style:style>
    <style:style style:name="Row1" style:family="table-row">
      <style:table-row-properties style:min-row-height="0.714cm" style:use-optimal-row-height="false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Table2" style:family="table">
      <style:table-properties table:align="left" style:width="19.138cm" fo:margin-left="0cm"/>
    </style:style>
    <style:style style:name="Column5" style:family="table-column">
      <style:table-column-properties style:column-width="19.138cm" style:use-optimal-column-width="false"/>
    </style:style>
    <style:style style:name="Row2" style:family="table-row">
      <style:table-row-properties style:use-optimal-row-height="false"/>
    </style:style>
    <style:style style:name="Cell3" style:family="table-cell">
      <style:table-cell-properties fo:background-color="#ffffff" style:vertical-align="top" fo:padding-bottom="0.529cm" fo:wrap-option="wrap"/>
    </style:style>
    <style:style style:name="P5" style:family="paragraph" style:parent-style-name="Normal"/>
    <style:style style:name="T5_1" style:family="text">
      <style:text-properties fo:color="#212529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3" style:family="table-row">
      <style:table-row-properties style:use-optimal-row-height="false"/>
    </style:style>
    <style:style style:name="Cell4" style:family="table-cell">
      <style:table-cell-properties fo:background-color="#ffffff" style:vertical-align="top" fo:wrap-option="wrap"/>
    </style:style>
    <style:style style:name="P6" style:family="paragraph" style:parent-style-name="Normal">
      <style:text-properties fo:color="#212529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" style:family="paragraph" style:parent-style-name="Normal">
      <style:paragraph-properties/>
      <style:text-properties style:font-name="Segoe UI" fo:font-size="12pt" style:font-size-asian="12pt" style:font-name-complex="Segoe UI" style:font-size-complex="12pt" fo:language="en" fo:language-asian="en" fo:language-complex="ar" fo:country="GB" fo:country-asian="GB" fo:country-complex="SA"/>
    </style:style>
    <style:style style:name="Row4" style:family="table-row">
      <style:table-row-properties style:min-row-height="0.873cm" style:use-optimal-row-height="false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" style:family="table-row">
      <style:table-row-properties style:min-row-height="0.952cm" style:use-optimal-row-height="false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" style:family="table-row">
      <style:table-row-properties style:min-row-height="0.952cm" style:use-optimal-row-height="false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" style:family="table-row">
      <style:table-row-properties style:min-row-height="0.952cm" style:use-optimal-row-height="false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</style:style>
    <style:style style:name="T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" style:family="table-row">
      <style:table-row-properties style:min-row-height="0.952cm" style:use-optimal-row-height="false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>
        <style:tab-stops>
          <style:tab-stop style:type="center" style:leader-style="none" style:position="1.282cm"/>
        </style:tab-stops>
      </style:paragraph-properties>
    </style:style>
    <style:style style:name="T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</style:style>
    <style:style style:name="T2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2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9" style:family="table-row">
      <style:table-row-properties style:min-row-height="0.952cm" style:use-optimal-row-height="false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/>
    </style:style>
    <style:style style:name="T3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3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3" style:family="table">
      <style:table-properties table:align="left" style:width="16.004cm" fo:margin-left="-0.265cm"/>
    </style:style>
    <style:style style:name="Column6" style:family="table-column">
      <style:table-column-properties style:column-width="3.542cm" style:use-optimal-column-width="false"/>
    </style:style>
    <style:style style:name="Column7" style:family="table-column">
      <style:table-column-properties style:column-width="12.462cm" style:use-optimal-column-width="false"/>
    </style:style>
    <style:style style:name="Row10" style:family="table-row">
      <style:table-row-properties style:min-row-height="0.609cm" style:use-optimal-row-height="false"/>
    </style:style>
    <style:style style:name="Cell29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Normal">
      <style:paragraph-properties/>
    </style:style>
    <style:style style:name="T3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1" style:family="table-row">
      <style:table-row-properties style:min-row-height="1.976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/>
    </style:style>
    <style:style style:name="T3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36" style:family="paragraph" style:parent-style-name="Normal">
      <style:paragraph-properties/>
    </style:style>
    <style:style style:name="T36_1" style:family="text" style:parent-style-name="normaltextrun">
      <style:text-properties fo:background-color="#ffffff" fo:font-style="italic" style:font-style-asian="italic" style:font-style-complex="italic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6_2" style:family="text" style:parent-style-name="normaltextrun">
      <style:text-properties fo:background-color="#ffffff" fo:font-style="italic" style:font-style-asian="italic" style:font-style-complex="italic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7" style:family="paragraph" style:parent-style-name="Normal">
      <style:paragraph-properties/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8" style:family="paragraph" style:parent-style-name="Normal">
      <style:paragraph-properties/>
    </style:style>
    <style:style style:name="T38_1" style:family="text" style:parent-style-name="normaltextrun">
      <style:text-properties fo:background-color="#ffffff" fo:font-style="italic" style:font-style-asian="italic" style:font-style-complex="italic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8_2" style:family="text" style:parent-style-name="normaltextrun">
      <style:text-properties fo:background-color="#ffffff" fo:font-style="italic" style:font-style-asian="italic" style:font-style-complex="italic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/>
    </style:style>
    <style:style style:name="T39_1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_2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_3" style:family="text">
      <style:text-properties fo:background-color="#ffffff" fo:font-style="italic" style:font-style-asian="italic" style:font-style-complex="italic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9_4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" style:family="paragraph" style:parent-style-name="Normal">
      <style:paragraph-properties/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1" style:family="paragraph" style:parent-style-name="Normal">
      <style:paragraph-properties/>
    </style:style>
    <style:style style:name="T41_1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2" style:family="paragraph" style:parent-style-name="Normal">
      <style:paragraph-properties/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3" style:family="paragraph" style:parent-style-name="Normal">
      <style:paragraph-properties/>
    </style:style>
    <style:style style:name="T43_1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3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4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5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6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7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8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9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0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1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2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3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4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5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6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7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8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19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0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1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2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3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4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3_25" style:family="text"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2" style:family="table-row">
      <style:table-row-properties style:min-row-height="3.598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4" style:family="paragraph" style:parent-style-name="Normal">
      <style:paragraph-properties/>
    </style:style>
    <style:style style:name="T4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45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46" style:family="paragraph" style:parent-style-name="Normal">
      <style:paragraph-properties/>
    </style:style>
    <style:style style:name="T46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6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6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47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48" style:family="paragraph" style:parent-style-name="Normal">
      <style:paragraph-properties/>
    </style:style>
    <style:style style:name="T48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8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8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8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48_5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49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0" style:family="paragraph" style:parent-style-name="Normal">
      <style:paragraph-properties/>
    </style:style>
    <style:style style:name="T50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0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0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0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1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2" style:family="paragraph" style:parent-style-name="Normal">
      <style:paragraph-properties/>
    </style:style>
    <style:style style:name="T52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2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3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4" style:family="paragraph" style:parent-style-name="Normal">
      <style:paragraph-properties/>
    </style:style>
    <style:style style:name="T54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5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6" style:family="paragraph" style:parent-style-name="Normal">
      <style:paragraph-properties/>
    </style:style>
    <style:style style:name="T56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7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8" style:family="paragraph" style:parent-style-name="Normal">
      <style:paragraph-properties/>
    </style:style>
    <style:style style:name="T58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8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8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8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59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0" style:family="paragraph" style:parent-style-name="Normal">
      <style:paragraph-properties/>
    </style:style>
    <style:style style:name="T60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0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0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0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1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2" style:family="paragraph" style:parent-style-name="Normal">
      <style:paragraph-properties/>
    </style:style>
    <style:style style:name="T62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2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2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3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" style:family="paragraph" style:parent-style-name="Normal">
      <style:paragraph-properties/>
    </style:style>
    <style:style style:name="T6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5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6" style:family="paragraph" style:parent-style-name="Normal">
      <style:paragraph-properties/>
    </style:style>
    <style:style style:name="T6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6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7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8" style:family="paragraph" style:parent-style-name="Normal">
      <style:paragraph-properties/>
    </style:style>
    <style:style style:name="T6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6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69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0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1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2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3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3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3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4" style:family="paragraph" style:parent-style-name="List_20_Paragraph">
      <style:paragraph-properties fo:text-indent="-0.635cm" fo:margin-left="2.54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4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5" style:family="paragraph" style:parent-style-name="List_20_Paragraph">
      <style:paragraph-properties fo:text-indent="-0.635cm" fo:margin-left="2.54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5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6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7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8" style:family="paragraph" style:parent-style-name="Normal">
      <style:paragraph-properties/>
    </style:style>
    <style:style style:name="T7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78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79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0" style:family="paragraph" style:parent-style-name="Normal">
      <style:paragraph-properties/>
    </style:style>
    <style:style style:name="T8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1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1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2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2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3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4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5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6" style:family="paragraph" style:parent-style-name="Normal">
      <style:paragraph-properties/>
    </style:style>
    <style:style style:name="T8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6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7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88" style:family="paragraph" style:parent-style-name="Normal">
      <style:paragraph-properties/>
    </style:style>
    <style:style style:name="T8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88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3" style:family="table-row">
      <style:table-row-properties style:min-row-height="3.598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9" style:family="paragraph" style:parent-style-name="Normal">
      <style:paragraph-properties/>
    </style:style>
    <style:style style:name="T8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9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0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1" style:family="paragraph" style:parent-style-name="Normal">
      <style:paragraph-properties/>
    </style:style>
    <style:style style:name="T91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2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3" style:family="paragraph" style:parent-style-name="Normal">
      <style:paragraph-properties/>
    </style:style>
    <style:style style:name="T93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3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3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" style:family="paragraph" style:parent-style-name="Normal">
      <style:paragraph-properties/>
    </style:style>
    <style:style style:name="T9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4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5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6" style:family="paragraph" style:parent-style-name="Normal">
      <style:paragraph-properties/>
    </style:style>
    <style:style style:name="T9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7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8" style:family="paragraph" style:parent-style-name="Normal">
      <style:paragraph-properties/>
    </style:style>
    <style:style style:name="T9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9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99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P100" style:family="paragraph" style:parent-style-name="Normal">
      <style:paragraph-properties/>
    </style:style>
    <style:style style:name="T10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4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1" style:family="paragraph" style:parent-style-name="Normal">
      <style:paragraph-properties/>
    </style:style>
    <style:style style:name="T10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2" style:family="paragraph" style:parent-style-name="Normal">
      <style:paragraph-properties fo:margin-top="0.423cm"/>
    </style:style>
    <style:style style:name="T10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2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2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2_10" style:family="text" style:parent-style-name="Normal"/>
    <style:style style:name="P103" style:family="paragraph" style:parent-style-name="Annotation_20_text"/>
    <style:style style:name="T103_1" style:family="text"/>
    <style:style style:name="P104" style:family="paragraph" style:parent-style-name="Annotation_20_text"/>
    <style:style style:name="P105" style:family="paragraph" style:parent-style-name="Annotation_20_text"/>
    <style:style style:name="T105_1" style:family="text"/>
    <style:style style:name="P106" style:family="paragraph" style:parent-style-name="Annotation_20_text"/>
    <style:style style:name="P107" style:family="paragraph" style:parent-style-name="Annotation_20_text"/>
    <style:style style:name="T107_1" style:family="text"/>
    <style:style style:name="T10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8" style:family="paragraph" style:parent-style-name="Normal">
      <style:paragraph-properties fo:margin-top="0.423cm"/>
    </style:style>
    <style:style style:name="T10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8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8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8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1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8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8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09" style:family="paragraph" style:parent-style-name="Normal">
      <style:paragraph-properties fo:margin-top="0.423cm" fo:margin-bottom="0.423cm"/>
    </style:style>
    <style:style style:name="T10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09_19" style:family="text">
      <style:text-properties fo:font-style="italic" style:font-style-asian="italic" style:font-style-complex="italic" fo:color="#c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0" style:family="paragraph" style:parent-style-name="List_20_Paragraph">
      <style:paragraph-properties fo:text-indent="-0.635cm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0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0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0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1" style:family="paragraph" style:parent-style-name="List_20_Paragraph">
      <style:paragraph-properties fo:text-indent="-0.635cm" fo:margin-left="1.27cm"/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1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 fo:font-weight="bold" style:font-weight-asian="bold" style:font-weight-complex="bold"/>
    </style:style>
    <style:style style:name="T111_2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3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4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5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6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7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8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9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T111_10" style:family="text">
      <style:text-properties style:font-name="Arial" fo:font-size="12pt" style:font-name-asian="Arial" style:font-size-asian="12pt" style:font-name-complex="Arial" style:font-size-complex="12pt" fo:language="fr" fo:language-asian="en" fo:language-complex="ar" fo:country="FR" fo:country-asian="US" fo:country-complex="SA"/>
    </style:style>
    <style:style style:name="P112" style:family="paragraph" style:parent-style-name="List_20_Paragraph">
      <style:paragraph-properties fo:text-indent="-0.635cm" fo:margin-left="1.27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2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113" style:family="paragraph" style:parent-style-name="Normal">
      <style:text-properties fo:font-style="italic" style:font-style-asian="italic" style:font-style-complex="italic" fo:color="#c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4" style:family="paragraph" style:parent-style-name="Normal">
      <style:paragraph-properties/>
    </style:style>
    <style:style style:name="T114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4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4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4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4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5" style:family="paragraph" style:parent-style-name="Normal">
      <style:paragraph-properties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6" style:family="paragraph" style:parent-style-name="Normal">
      <style:paragraph-properties/>
    </style:style>
    <style:style style:name="T116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6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7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8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9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10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1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7" style:family="paragraph" style:parent-style-name="Normal">
      <style:paragraph-properties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8" style:family="paragraph" style:parent-style-name="Normal">
      <style:paragraph-properties/>
    </style:style>
    <style:style style:name="T11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6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7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8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9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10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1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18_1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18_1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18_1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15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16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17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118_18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5" style:family="table-row">
      <style:table-row-properties style:min-row-height="3.598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9" style:family="paragraph" style:parent-style-name="Normal">
      <style:paragraph-properties/>
    </style:style>
    <style:style style:name="T11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0" style:family="paragraph" style:parent-style-name="Normal">
      <style:paragraph-properties/>
    </style:style>
    <style:style style:name="T1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1" style:family="paragraph" style:parent-style-name="Normal"/>
    <style:style style:name="T121_1" style:family="text">
      <style:text-properties fo:background-color="#e6e6e6" fo:color="#2b579a" style:font-name="MS Gothic" fo:font-size="12pt" style:font-name-asian="MS Gothic" style:font-size-asian="12pt" style:font-name-complex="Arial" style:font-size-complex="12pt" fo:language="en" fo:language-asian="en" fo:language-complex="ar" fo:country="GB" fo:country-asian="US" fo:country-complex="SA"/>
    </style:style>
    <style:style style:name="T12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2" style:family="paragraph" style:parent-style-name="Normal"/>
    <style:style style:name="T122_1" style:family="text">
      <style:text-properties style:font-name="MS Gothic" fo:font-size="12pt" style:font-name-asian="MS Gothic" style:font-size-asian="12pt" style:font-name-complex="Arial" style:font-size-complex="12pt" fo:language="en" fo:language-asian="en" fo:language-complex="ar" fo:country="GB" fo:country-asian="US" fo:country-complex="SA"/>
    </style:style>
    <style:style style:name="T1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3" style:family="paragraph" style:parent-style-name="Normal"/>
    <style:style style:name="T123_1" style:family="text">
      <style:text-properties style:font-name="Segoe UI Symbol" fo:font-size="12pt" style:font-name-asian="MS Gothic" style:font-size-asian="12pt" style:font-name-complex="Segoe UI Symbol" style:font-size-complex="12pt" fo:language="en" fo:language-asian="en" fo:language-complex="ar" fo:country="GB" fo:country-asian="US" fo:country-complex="SA"/>
    </style:style>
    <style:style style:name="T12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4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6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5" style:family="paragraph" style:parent-style-name="Normal">
      <style:paragraph-properties/>
    </style:style>
    <style:style style:name="T1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2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26" style:family="paragraph" style:parent-style-name="Normal">
      <style:paragraph-properties/>
    </style:style>
    <style:style style:name="T126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6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6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6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6_5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7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8" style:family="paragraph" style:parent-style-name="Normal">
      <style:paragraph-properties/>
    </style:style>
    <style:style style:name="T1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2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8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9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0" style:family="paragraph" style:parent-style-name="Normal">
      <style:paragraph-properties/>
    </style:style>
    <style:style style:name="T13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1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2" style:family="paragraph" style:parent-style-name="Normal">
      <style:paragraph-properties/>
    </style:style>
    <style:style style:name="T1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5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2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2_3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3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4" style:family="paragraph" style:parent-style-name="Normal">
      <style:paragraph-properties/>
    </style:style>
    <style:style style:name="T13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5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6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7" style:family="table-row">
      <style:table-row-properties style:min-row-height="3.598cm" style:use-optimal-row-height="false"/>
    </style:style>
    <style:style style:name="Cell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7" style:family="paragraph" style:parent-style-name="Normal">
      <style:paragraph-properties/>
    </style:style>
    <style:style style:name="T13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3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3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38" style:family="paragraph" style:parent-style-name="Normal">
      <style:paragraph-properties/>
    </style:style>
    <style:style style:name="T138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8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38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39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0" style:family="paragraph" style:parent-style-name="Normal">
      <style:paragraph-properties/>
    </style:style>
    <style:style style:name="T140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1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2" style:family="paragraph" style:parent-style-name="Normal">
      <style:paragraph-properties/>
    </style:style>
    <style:style style:name="T142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2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2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3" style:family="paragraph" style:parent-style-name="Normal">
      <style:paragraph-properties/>
    </style:style>
    <style:style style:name="T14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5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6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7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9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3_1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44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5" style:family="paragraph" style:parent-style-name="Normal">
      <style:paragraph-properties/>
    </style:style>
    <style:style style:name="T14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6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7" style:family="paragraph" style:parent-style-name="Normal">
      <style:paragraph-properties/>
    </style:style>
    <style:style style:name="T14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47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7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7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7_5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7_6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48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49" style:family="paragraph" style:parent-style-name="Normal">
      <style:paragraph-properties/>
    </style:style>
    <style:style style:name="T14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49_1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50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51" style:family="paragraph" style:parent-style-name="Normal">
      <style:paragraph-properties/>
    </style:style>
    <style:style style:name="T15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5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5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52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53" style:family="paragraph" style:parent-style-name="Normal">
      <style:paragraph-properties/>
    </style:style>
    <style:style style:name="T15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3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3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3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3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54" style:family="paragraph" style:parent-style-name="Normal"/>
    <style:style style:name="P155" style:family="paragraph" style:parent-style-name="Normal"/>
    <style:style style:name="T155_1" style:family="text"/>
    <style:style style:name="T155_2" style:family="text"/>
  </office:automatic-styles>
  <office:body>
    <office:text>
      <text:p text:style-name="P1"><text:span text:style-name="T1_1">S</text:span><text:span text:style-name="T1_2">OMALIA<text:s/></text:span><text:span text:style-name="T1_3">S</text:span><text:span text:style-name="T1_4">TABILITY<text:s/></text:span><text:span text:style-name="T1_5">F</text:span><text:span text:style-name="T1_6">UND</text:span><text:span text:style-name="T1_7"><text:s/></text:span><text:span text:style-name="T1_8">III<text:s/>(SSF</text:span><text:span text:style-name="T1_9"><text:s/>III)</text:span><text:span text:style-name="T1_10"><text:s/></text:span><text:span text:style-name="T1_11">BUSINESS<text:s/>CASE<text:s/>ADDENDUM</text:span><text:span text:style-name="T1_12"><text:s/>2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able:table table:style-name="Table2">
              <table:table-column table:style-name="Column5"/>
              <table:table-row table:style-name="Row2">
                <table:table-cell table:style-name="Cell3">
                  <text:p text:style-name="P5"><text:span text:style-name="T5_1">Somalia<text:s/>Stability<text:s/>Fund<text:s/>III</text:span></text:p>
                </table:table-cell>
              </table:table-row>
              <table:table-row table:style-name="Row3">
                <table:table-cell table:style-name="Cell4">
                  <text:p text:style-name="P6"/>
                </table:table-cell>
              </table:table-row>
            </table:table>
            <text:p text:style-name="P7"/>
          </table:table-cell>
          <table:covered-table-cell/>
          <table:covered-table-cell/>
        </table:table-row>
        <table:table-row table:style-name="Row4">
          <table:table-cell table:style-name="Cell5">
            <text:p text:style-name="P8"><text:span text:style-name="T8_1">Directorate/<text:s/>Post</text:span><text:span text:style-name="T8_2"> </text:span></text:p>
          </table:table-cell>
          <table:table-cell table:style-name="Cell6">
            <text:p text:style-name="P9"><text:span text:style-name="T9_1"> </text:span><text:span text:style-name="T9_2">Somalia</text:span></text:p>
          </table:table-cell>
          <table:table-cell table:style-name="Cell7">
            <text:p text:style-name="P10"><text:span text:style-name="T10_1">Contact<text:s/>name</text:span></text:p>
          </table:table-cell>
          <table:table-cell table:style-name="Cell8">
            <text:p text:style-name="P11"><text:span text:style-name="T11_1">Paul-Andre<text:s/>Wilton<text:s/>(SRO)</text:span></text:p>
            <text:p text:style-name="P12"><text:span text:style-name="T12_1">Sylvia<text:s/>Mukenya<text:s/>(PRO)</text:span></text:p>
          </table:table-cell>
        </table:table-row>
        <table:table-row table:style-name="Row5">
          <table:table-cell table:style-name="Cell9">
            <text:p text:style-name="P13"><text:span text:style-name="T13_1">Original<text:s/>programme<text:s/>budget</text:span><text:span text:style-name="T13_2"> </text:span></text:p>
          </table:table-cell>
          <table:table-cell table:style-name="Cell10">
            <text:p text:style-name="P14"><text:span text:style-name="T14_1">£60million<text:s/>UK<text:s/>Contribution.<text:s/>Total<text:s/>Business<text:s/>Case<text:s/>value<text:s/>up<text:s/>to<text:s/>£200m<text:s/>including<text:s/>other<text:s/>donor<text:s/>funds.<text:s/></text:span></text:p>
          </table:table-cell>
          <table:table-cell table:style-name="Cell11">
            <text:p text:style-name="P15"><text:span text:style-name="T15_1">Country<text:s/>or<text:s/>region<text:s/>targeted</text:span><text:span text:style-name="T15_2"> </text:span></text:p>
          </table:table-cell>
          <table:table-cell table:style-name="Cell12">
            <text:p text:style-name="P16"><text:span text:style-name="T16_1">Somalia,<text:s/>including<text:s/>Somaliland.<text:s/></text:span></text:p>
          </table:table-cell>
        </table:table-row>
        <table:table-row table:style-name="Row6">
          <table:table-cell table:style-name="Cell13">
            <text:p text:style-name="P17"><text:span text:style-name="T17_1">Cost<text:s/>extension<text:s/>value<text:s/>(if<text:s/>applicable)</text:span></text:p>
          </table:table-cell>
          <table:table-cell table:style-name="Cell14">
            <text:p text:style-name="P18"/>
          </table:table-cell>
          <table:table-cell table:style-name="Cell15">
            <text:p text:style-name="P19"><text:span text:style-name="T19_1">Original<text:s/>BC<text:s/>approver<text:s/>(Minister,<text:s/>DG,<text:s/>HoM,<text:s/>Director,<text:s/>Dep.<text:s/>Director)</text:span></text:p>
          </table:table-cell>
          <table:table-cell table:style-name="Cell16">
            <text:p text:style-name="P20"><text:span text:style-name="T20_1">Minister</text:span><text:span text:style-name="T20_2">s</text:span></text:p>
          </table:table-cell>
        </table:table-row>
        <table:table-row table:style-name="Row7">
          <table:table-cell table:style-name="Cell17">
            <text:p text:style-name="P21"><text:span text:style-name="T21_1">New<text:s/>increased<text:s/>or<text:s/>reduced<text:s/>programme<text:s/>budget<text:s/>(if<text:s/>applicable)</text:span></text:p>
          </table:table-cell>
          <table:table-cell table:style-name="Cell18">
            <text:p text:style-name="P22"/>
          </table:table-cell>
          <table:table-cell table:style-name="Cell19">
            <text:p text:style-name="P23"><text:span text:style-name="T23_1">Original<text:s/></text:span><text:bookmark-start text:name="_Int_8hxpMV4Q"/><text:span text:style-name="T23_2">programme</text:span><text:bookmark-end text:name="_Int_8hxpMV4Q"/><text:span text:style-name="T23_3"><text:s/>start<text:s/>and<text:s/>end<text:s/>dates</text:span></text:p>
          </table:table-cell>
          <table:table-cell table:style-name="Cell20">
            <text:p text:style-name="P24"><text:span text:style-name="T24_1">01/01/2022<text:s/>-<text:s/>31/</text:span><text:span text:style-name="T24_2">12/</text:span><text:span text:style-name="T24_3">2027</text:span><text:span text:style-name="T24_4"><text:s/>with<text:s/></text:span><text:span text:style-name="T24_5">the<text:s/>option<text:s/>for<text:s/>a</text:span><text:span text:style-name="T24_6"><text:s/></text:span><text:span text:style-name="T24_7">two-year</text:span><text:span text:style-name="T24_8"><text:s/>extension</text:span><text:span text:style-name="T24_9">.<text:s/></text:span></text:p>
          </table:table-cell>
        </table:table-row>
        <table:table-row table:style-name="Row8">
          <table:table-cell table:style-name="Cell21">
            <text:p text:style-name="P25"><text:span text:style-name="T25_1">Latest<text:s/>AR<text:s/>programme<text:s/>score<text:s/></text:span></text:p>
          </table:table-cell>
          <table:table-cell table:style-name="Cell22">
            <text:p text:style-name="P26"><text:span text:style-name="T26_1">B</text:span><text:span text:style-name="T26_2"><text:s/>(</text:span><text:span text:style-name="T26_3">July</text:span><text:span text:style-name="T26_4"><text:s/>2025)</text:span></text:p>
          </table:table-cell>
          <table:table-cell table:style-name="Cell23">
            <text:p text:style-name="P27"><text:span text:style-name="T27_1">New<text:s/></text:span><text:bookmark-start text:name="_Int_Jb1Z0kzY"/><text:span text:style-name="T27_2">programme</text:span><text:bookmark-end text:name="_Int_Jb1Z0kzY"/><text:span text:style-name="T27_3"><text:s/>end<text:s/>date<text:s/>(if<text:s/>applicable)</text:span></text:p>
          </table:table-cell>
          <table:table-cell table:style-name="Cell24">
            <text:p text:style-name="P28"><text:span text:style-name="T28_1">30/03/2029</text:span><text:span text:style-name="T28_2"><text:s/></text:span><text:span text:style-name="T28_3">with<text:s/>the<text:s/>option<text:s/>retained<text:s/>up<text:s/>to<text:s/>31/12/2029</text:span></text:p>
          </table:table-cell>
        </table:table-row>
        <table:table-row table:style-name="Row9"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><text:span text:style-name="T31_1">Programme<text:s/>ID</text:span></text:p>
          </table:table-cell>
          <table:table-cell table:style-name="Cell28">
            <text:p text:style-name="P32"><text:span text:style-name="T32_1">300916</text:span></text:p>
          </table:table-cell>
        </table:table-row>
      </table:table>
      <text:p text:style-name="P33"/>
      <table:table table:style-name="Table3">
        <table:table-column table:style-name="Column6"/>
        <table:table-column table:style-name="Column7"/>
        <table:table-row table:style-name="Row10">
          <table:table-cell table:style-name="Cell29" table:number-columns-spanned="2">
            <text:p text:style-name="P34"><text:span text:style-name="T34_1">Detailed<text:s/>information </text:span><text:span text:style-name="T34_2"> </text:span></text:p>
          </table:table-cell>
          <table:covered-table-cell/>
        </table:table-row>
        <table:table-row table:style-name="Row11">
          <table:table-cell table:style-name="Cell30">
            <text:p text:style-name="P35"><text:span text:style-name="T35_1">Programme<text:s/>summary</text:span><text:span text:style-name="T35_2"><text:line-break/></text:span></text:p>
            <text:p text:style-name="P36"><text:bookmark-start text:name="_Int_m0LRVaN2"/><text:span text:style-name="T36_1">A<text:s/>brief<text:s/>summary</text:span><text:bookmark-end text:name="_Int_m0LRVaN2"/><text:span text:style-name="T36_2"><text:s/>of<text:s/>the<text:s/>programme<text:s/>and<text:s/>its<text:s/>purpose,<text:s/>as<text:s/>approved<text:s/>in<text:s/>the<text:s/>Business<text:s/>Case<text:s/>-<text:s/>noting<text:s/>any<text:s/>caveats<text:s/>from<text:s/>Minister/approver<text:s/>at<text:s/>CN<text:s/>or<text:s/>BC<text:s/>approval<text:s/>stages.</text:span></text:p>
            <text:p text:style-name="P37"/>
            <text:p text:style-name="P38"><text:span text:style-name="T38_1">Describe<text:s/>what<text:s/>the<text:s/>programme<text:s/>has<text:s/></text:span><text:span text:style-name="T38_2">achieved<text:s/>so<text:s/>far<text:s/>and<text:s/>what<text:s/>lessons<text:s/>have<text:s/>been<text:s/>learned.</text:span></text:p>
          </table:table-cell>
          <table:table-cell table:style-name="Cell31">
            <text:p text:style-name="P39"><text:span text:style-name="T39_1">SSFIII<text:s/>is<text:s/>a<text:s/>£60<text:s/>million<text:s/>UK<text:s/>investment<text:s/>designed<text:s/>to<text:s/>leverage<text:s/>an<text:s/>additional<text:s/>£60<text:s/>-<text:s/>£140<text:s/>million<text:s/>from<text:s/>international<text:s/>donors</text:span><text:span text:style-name="T39_2"><text:s/>in<text:s/>support<text:s/>of<text:s/>Somalia’s<text:s/>stability.<text:s/>The<text:s/>Programme<text:s/>understands<text:s/>its<text:s/>mandate<text:s/>as:<text:s/></text:span><text:span text:style-name="T39_3">“helping<text:s/>communities,<text:s/>states<text:s/>and<text:s/>regions<text:s/>develop<text:s/>by<text:s/>managing<text:s/>conflict<text:s/>and<text:s/>change<text:s/>peacefully”</text:span><text:span text:style-name="T39_4"><text:s/>(FCDO,<text:s/>Building<text:s/>Stability<text:s/>Framework).</text:span></text:p>
            <text:p text:style-name="P40"/>
            <text:p text:style-name="P41"><text:span text:style-name="T41_1">The<text:s/>programme<text:s/>operates<text:s/>through<text:s/>government<text:s/>and<text:s/>non-government<text:s/>entities<text:s/>to<text:s/>address<text:s/>localised<text:s/>and<text:s/>national<text:s/>risks<text:s/>to<text:s/>stability,<text:s/>reinforcing<text:s/>resilience,<text:s/>supporting<text:s/>management<text:s/>of<text:s/>crises,<text:s/>and<text:s/>addressing<text:s/>the<text:s/>legacies<text:s/>of<text:s/>conflict.<text:s/>The<text:s/>expected<text:s/>outcomes<text:s/>of<text:s/>SSF<text:s/>include<text:s/>improving<text:s/>Somali<text:s/>political<text:s/>actors’<text:s/>engagement<text:s/>in<text:s/>productive<text:s/>political<text:s/>dialogue,<text:s/>building<text:s/>trust<text:s/>between<text:s/>communities<text:s/>and<text:s/>states,<text:s/>and<text:s/>strengthening<text:s/>the<text:s/>capacity<text:s/>and<text:s/>accountability<text:s/>of<text:s/>state<text:s/>and<text:s/>local<text:s/>governments.</text:span></text:p>
            <text:p text:style-name="P42"/>
            <text:p text:style-name="P43"><text:span text:style-name="T43_1">Now<text:s/>in<text:s/>its<text:s/>third<text:s/>year<text:s/>of<text:s/>implementation,<text:s/>the<text:s/>SSF<text:s/></text:span><text:span text:style-name="T43_2">bu</text:span><text:span text:style-name="T43_3">ilt<text:s/>on<text:s/>the<text:s/>lessons<text:s/>learnt<text:s/>from<text:s/>the<text:s/>previous<text:s/>versions<text:s/>of<text:s/>the<text:s/>fun</text:span><text:span text:style-name="T43_4">d</text:span><text:span text:style-name="T43_5"><text:s/>on<text:s/>how<text:s/>to<text:s/>best<text:s/>support<text:s/>stability<text:s/>in<text:s/>Somalia</text:span><text:span text:style-name="T43_6">.<text:s/>SSF<text:s/>has<text:s/>stepped<text:s/>away<text:s/>from<text:s/>infrastructure<text:s/>heavy<text:s/>interventions<text:s/>to<text:s/>support<text:s/>more<text:s/></text:span><text:span text:style-name="T43_7">intangible<text:s/>and<text:s/></text:span><text:span text:style-name="T43_8">people-centred<text:s/></text:span><text:span text:style-name="T43_9">areas<text:s/>of<text:s/>governance<text:s/>such<text:s/>as<text:s/>dialogue<text:s/>between<text:s/>people,<text:s/>among<text:s/>elites<text:s/>and<text:s/>the<text:s/></text:span><text:span text:style-name="T43_10">intergovernmental<text:s/>working<text:s/>of<text:s/>the<text:s/>state</text:span><text:span text:style-name="T43_11">,</text:span><text:span text:style-name="T43_12"><text:s/>reflecting<text:s/>the<text:s/>fact<text:s/>the<text:s/>political<text:s/>settlement<text:s/>is<text:s/>still<text:s/>in</text:span><text:span text:style-name="T43_13"><text:s/></text:span><text:span text:style-name="T43_14">flux</text:span><text:span text:style-name="T43_15">.<text:s/></text:span><text:span text:style-name="T43_16">In<text:s/>addition,<text:s/>due</text:span><text:span text:style-name="T43_17"><text:s/>to<text:s/>increased<text:s/>security<text:s/>risks<text:s/>and<text:s/>unstable<text:s/>political<text:s/>conditions<text:s/>at<text:s/>both<text:s/>regional<text:s/>and<text:s/>national<text:s/>levels,<text:s/>the<text:s/>programme<text:s/>has<text:s/>shifted<text:s/>away<text:s/>from<text:s/></text:span><text:span text:style-name="T43_18">a</text:span><text:span text:style-name="T43_19"><text:s/>traditional<text:s/>long-term<text:s/></text:span><text:span text:style-name="T43_20">state<text:s/>building</text:span><text:span text:style-name="T43_21"><text:s/>approach.<text:s/>Instead,<text:s/>SSF<text:s/>is<text:s/>now<text:s/>focused<text:s/>on<text:s/>a<text:s/>core<text:s/>set<text:s/>of<text:s/>strategies<text:s/>aimed<text:s/>at<text:s/>reducing<text:s/>immediate<text:s/>and<text:s/>medium-term<text:s/>risks<text:s/>to<text:s/>stability<text:s/>and<text:s/>strengthening<text:s/>resilience.<text:s/>This<text:s/>shift<text:s/>is<text:s/>supported<text:s/>by<text:s/>ongoing<text:s/>data<text:s/>collection<text:s/>on<text:s/>risk<text:s/>factors<text:s/>to<text:s/>inform<text:s/>decision-making,<text:s/>and<text:s/>by<text:s/>coordinated,<text:s/>high-level<text:s/>engagement<text:s/>from<text:s/>donor<text:s/>Ambassadors<text:s/>with<text:s/>the<text:s/>Federal<text:s/>Government<text:s/>on<text:s/>sensitive<text:s/>issues.</text:span><text:span text:style-name="T43_22"><text:s/></text:span><text:span text:style-name="T43_23">The<text:s/>programme<text:s/>is<text:s/>now<text:s/>well<text:s/>established<text:s/>and<text:s/>while<text:s/>USAID<text:s/>has<text:s/>exited,<text:s/>other</text:span><text:span text:style-name="T43_24"><text:s/>donors</text:span><text:span text:style-name="T43_25"><text:s/>remain<text:s/>committed<text:s/>for<text:s/>at<text:s/>least<text:s/>the<text:s/>next<text:s/>two<text:s/>years.  </text:span></text:p>
          </table:table-cell>
        </table:table-row>
        <table:table-row table:style-name="Row12">
          <table:table-cell table:style-name="Cell32">
            <text:p text:style-name="P44"><text:span text:style-name="T44_1">Changes</text:span></text:p>
            <text:p text:style-name="P45"/>
            <text:p text:style-name="P46"><text:span text:style-name="T46_1">Has<text:s/>the<text:s/>programme<text:s/>been<text:s/>amended<text:s/>previously</text:span><text:span text:style-name="T46_2">?<text:s/></text:span><text:span text:style-name="T46_3">If<text:s/>so<text:s/>-<text:s/>provide<text:s/>a<text:s/>brief<text:s/>overview<text:s/>of<text:s/>dates<text:s/>of<text:s/>changes<text:s/>and<text:s/>purpose<text:s/>of<text:s/>changes.</text:span></text:p>
            <text:p text:style-name="P47"/>
            <text:p text:style-name="P48"><text:span text:style-name="T48_1">What<text:s/>is<text:s/>the<text:s/>objective<text:s/>or<text:s/>purpose<text:s/>of<text:s/>making<text:s/>this<text:s/>change</text:span><text:span text:style-name="T48_2">?<text:s/></text:span><text:span text:style-name="T48_3">What<text:s/>are<text:s/>the<text:s/>drivers<text:s/>of<text:s/>that<text:s/>change<text:s/>(</text:span><text:span text:style-name="T48_4">e.g.</text:span><text:span text:style-name="T48_5"><text:s/>context<text:s/>change,<text:s/>under-performance<text:s/>of<text:s/>programme<text:s/>or<text:s/>partner).</text:span></text:p>
            <text:p text:style-name="P49"/>
            <text:p text:style-name="P50"><text:span text:style-name="T50_1">How<text:s/>will<text:s/>the<text:s/>programme<text:s/>deviate<text:s/>from<text:s/>the<text:s/>original<text:s/>business<text:s/>case?<text:s/>How<text:s/>significant<text:s/>is<text:s/>the<text:s/>change<text:s/>(be<text:s/>clear<text:s/>if<text:s/>this<text:s/>is<text:s/>a<text:s/>material<text:s/>change<text:s/>which<text:s/>requires<text:s/>re-</text:span><text:span text:style-name="T50_2">approval)</text:span><text:span text:style-name="T50_3">?<text:s/></text:span><text:span text:style-name="T50_4">Where<text:s/>there<text:s/>is<text:s/>a<text:s/>material<text:s/>change,<text:s/>describe<text:s/>that<text:s/>change<text:s/>and<text:s/>the<text:s/>overall<text:s/>impact<text:s/>you<text:s/>expect<text:s/>it<text:s/>to<text:s/>have.</text:span></text:p>
            <text:p text:style-name="P51"/>
            <text:p text:style-name="P52"><text:span text:style-name="T52_1">Describe<text:s/>the<text:s/>change(s)<text:s/>to<text:s/>the<text:s/>programme<text:s/>outcome(s),<text:s/>including<text:s/>any<text:s/>adjustments<text:s/>required<text:s/>to<text:s/>the<text:s/>theory<text:s/>of<text:s/>change<text:s/>and<text:s/>VfM<text:s/>assumptions</text:span><text:span text:style-name="T52_2">.<text:s/></text:span></text:p>
            <text:p text:style-name="P53"/>
            <text:p text:style-name="P54"><text:span text:style-name="T54_1">Is<text:s/>there<text:s/>any<text:s/>new<text:s/>evidence<text:s/>from<text:s/>ongoing<text:s/>monitoring,<text:s/>evaluation<text:s/>or<text:s/>learning<text:s/>work<text:s/>which<text:s/>supports/justifies<text:s/>making<text:s/>the<text:s/>change?<text:s/></text:span></text:p>
            <text:p text:style-name="P55"/>
            <text:p text:style-name="P56"><text:span text:style-name="T56_1">In<text:s/>proposing<text:s/>a<text:s/>cost<text:s/>extension,<text:s/>are<text:s/>there<text:s/>any<text:s/>trade-offs<text:s/>or<text:s/>choices<text:s/>that<text:s/>you<text:s/>have<text:s/>considered<text:s/>including:</text:span></text:p>
            <text:p text:style-name="P57"/>
            <text:p text:style-name="P58"><text:span text:style-name="T58_1">If<text:s/>the<text:s/>programme<text:s/>was<text:s/>not<text:s/>extended,<text:s/>what<text:s/>might<text:s/>be<text:s/>done<text:s/>with<text:s/>the<text:s/>funds<text:s/>instead</text:span><text:span text:style-name="T58_2">?<text:s/></text:span><text:span text:style-name="T58_3">What<text:s/>is<text:s/>the<text:s/>rationale<text:s/>for<text:s/>the<text:s/>choice<text:s/>between<text:s/>these<text:s/>options</text:span><text:span text:style-name="T58_4">?<text:s/></text:span></text:p>
            <text:p text:style-name="P59"/>
            <text:p text:style-name="P60"><text:span text:style-name="T60_1">Are<text:s/>there<text:s/>other<text:s/>activities<text:s/>within<text:s/>your<text:s/>portfolio<text:s/>that<text:s/>would<text:s/>need<text:s/>to<text:s/>be<text:s/></text:span><text:span text:style-name="T60_2">cut<text:s/>back<text:s/>or<text:s/>curtailed<text:s/></text:span><text:bookmark-start text:name="_Int_SF8XMMFP"/><text:span text:style-name="T60_3">as<text:s/>a<text:s/>result<text:s/>of</text:span><text:bookmark-end text:name="_Int_SF8XMMFP"/><text:span text:style-name="T60_4"><text:s/>extending<text:s/>this<text:s/>programme?<text:s/></text:span></text:p>
            <text:p text:style-name="P61"/>
            <text:p text:style-name="P62"><text:span text:style-name="T62_1">What<text:s/>would<text:s/>be<text:s/>the<text:s/>result<text:s/>if<text:s/>the<text:s/>proposed<text:s/>change<text:s/></text:span><text:bookmark-start text:name="_Int_GUfr3SkA"/><text:span text:style-name="T62_2">was</text:span><text:bookmark-end text:name="_Int_GUfr3SkA"/><text:span text:style-name="T62_3"><text:s/>not<text:s/>approved?</text:span></text:p>
            <text:p text:style-name="P63"/>
          </table:table-cell>
          <table:table-cell table:style-name="Cell33">
            <text:p text:style-name="P64"><text:span text:style-name="T64_1">SSFIII<text:s/>has<text:s/>been<text:s/>amended<text:s/>once<text:s/>before<text:s/></text:span><text:span text:style-name="T64_2">in<text:s/>202</text:span><text:span text:style-name="T64_3">3</text:span><text:span text:style-name="T64_4"><text:s/></text:span><text:span text:style-name="T64_5">to<text:s/>authorise<text:s/>use<text:s/>of<text:s/>funds<text:s/>in<text:s/>Somaliland</text:span><text:span text:style-name="T64_6">.<text:s/></text:span></text:p>
            <text:p text:style-name="P65"/>
            <text:p text:style-name="P66"><text:span text:style-name="T66_1">This<text:s/>addendum</text:span><text:span text:style-name="T66_2"><text:s/>simplifies<text:s/>the<text:s/>outcomes<text:s/>and<text:s/>impact<text:s/>statement<text:s/>and<text:s/>adds<text:s/>a<text:s/>security<text:s/>component</text:span><text:span text:style-name="T66_3"><text:s/>to<text:s/>the<text:s/>programme</text:span><text:span text:style-name="T66_4">,<text:s/>integrating<text:s/>work<text:s/>on<text:s/>stabilisation<text:s/>and<text:s/>political<text:s/>dialogue<text:s/>from<text:s/>other<text:s/></text:span><text:span text:style-name="T66_5">programmes<text:s/>in</text:span><text:span text:style-name="T66_6"><text:s/>the<text:s/>Somalia<text:s/>portfolio</text:span><text:span text:style-name="T66_7"><text:s/>which<text:s/>are<text:s/>closing</text:span><text:span text:style-name="T66_8">.<text:s/>The<text:s/>change<text:s/>is<text:s/>driven<text:s/>by<text:s/>reductions<text:s/>in<text:s/>wider<text:s/>ODA<text:s/>and<text:s/>ISF<text:s/>funds</text:span><text:span text:style-name="T66_9"><text:s/>and</text:span><text:span text:style-name="T66_10"><text:s/>the<text:s/>development<text:s/>of<text:s/>a<text:s/>portfolio<text:s/>approach<text:s/>to<text:s/>security<text:s/>and<text:s/>stability</text:span><text:span text:style-name="T66_11"><text:s/>centred<text:s/>on<text:s/></text:span><text:span text:style-name="T66_12">the<text:s/>relationship<text:s/>between<text:s/></text:span><text:span text:style-name="T66_13">political<text:s/>dynamics<text:s/>and<text:s/>security<text:s/></text:span><text:span text:style-name="T66_14">outcomes<text:s/>in<text:s/>Somalia.<text:s/></text:span></text:p>
            <text:p text:style-name="P67"/>
            <text:p text:style-name="P68"><text:span text:style-name="T68_1">To<text:s/>deliver<text:s/>this</text:span><text:span text:style-name="T68_2">,</text:span><text:span text:style-name="T68_3"><text:s/></text:span><text:span text:style-name="T68_4">the</text:span><text:span text:style-name="T68_5"><text:s/>original</text:span><text:span text:style-name="T68_6"><text:s/></text:span><text:span text:style-name="T68_7">multi</text:span><text:span text:style-name="T68_8">-</text:span><text:span text:style-name="T68_9">donor<text:s/></text:span><text:span text:style-name="T68_10">Somalia<text:s/>Stability<text:s/>Fund<text:s/></text:span><text:span text:style-name="T68_11">outputs</text:span><text:span text:style-name="T68_12"><text:s/></text:span><text:span text:style-name="T68_13">will<text:s/>remain<text:s/>unchanged</text:span><text:span text:style-name="T68_14">.<text:s/></text:span><text:span text:style-name="T68_15">Around<text:s/>it<text:s/>the<text:s/></text:span><text:span text:style-name="T68_16">material<text:s/></text:span><text:span text:style-name="T68_17">c</text:span><text:span text:style-name="T68_18">hanges<text:s/>are:<text:s/></text:span></text:p>
            <text:p text:style-name="P69"/>
            <text:list text:style-name="LS40" xml:id="list0">
              <text:list-item>
                <text:p text:style-name="P70"><text:span text:style-name="T70_1">A<text:s/>reconfigured<text:s/>and<text:s/></text:span><text:span text:style-name="T70_2">simplified</text:span><text:span text:style-name="T70_3"><text:s/>theory<text:s/>of<text:s/>change<text:s/>to<text:s/>align<text:s/>with<text:s/>the<text:s/></text:span><text:span text:style-name="T70_4">Campaign<text:s/>Goal<text:s/>1<text:s/>impact</text:span><text:span text:style-name="T70_5"><text:s/>statement<text:s/>with</text:span><text:span text:style-name="T70_6">in</text:span><text:span text:style-name="T70_7"><text:s/>the<text:s/>Somalia<text:s/>Country<text:s/>Business<text:s/>Plan.<text:s/></text:span></text:p>
              </text:list-item>
              <text:list-item>
                <text:p text:style-name="P71"><text:span text:style-name="T71_1">The<text:s/>reformulation<text:s/>of<text:s/>the<text:s/>outcomes<text:s/>into<text:s/></text:span><text:span text:style-name="T71_2">a<text:s/>single<text:s/>statement<text:s/>bringing<text:s/>together<text:s/>political</text:span><text:span text:style-name="T71_3">,<text:s/>governance<text:s/>and<text:s/>security<text:s/>systems</text:span><text:span text:style-name="T71_4">.<text:s/></text:span></text:p>
              </text:list-item>
              <text:list-item>
                <text:p text:style-name="P72"><text:span text:style-name="T72_1">Authorisation</text:span><text:span text:style-name="T72_2"><text:s/>to<text:s/></text:span><text:span text:style-name="T72_3">broaden<text:s/>the<text:s/>scope<text:s/>of<text:s/>the<text:s/>programme<text:s/>to<text:s/></text:span><text:span text:style-name="T72_4">absorb</text:span><text:span text:style-name="T72_5"><text:s/>non-ODA</text:span><text:span text:style-name="T72_6"><text:s/>as<text:s/>an<text:s/>option</text:span><text:span text:style-name="T72_7"><text:s/>if<text:s/>allocated<text:s/>to<text:s/>Post.<text:s/></text:span></text:p>
              </text:list-item>
              <text:list-item>
                <text:p text:style-name="P73"><text:span text:style-name="T73_1">The<text:s/>addition<text:s/>of<text:s/></text:span><text:span text:style-name="T73_2">new</text:span><text:span text:style-name="T73_3"><text:s/>components</text:span><text:span text:style-name="T73_4"><text:s/>outside<text:s/>the<text:s/>SSF<text:s/>commercial<text:s/>contract</text:span><text:span text:style-name="T73_5"><text:s/>to<text:s/></text:span><text:span text:style-name="T73_6">contribute<text:s/>to<text:s/>the<text:s/></text:span><text:span text:style-name="T73_7">security</text:span><text:span text:style-name="T73_8"><text:s/>outcome</text:span><text:span text:style-name="T73_9"><text:s/>including</text:span><text:span text:style-name="T73_10">:</text:span><text:span text:style-name="T73_11"><text:s/></text:span></text:p>
                <text:list>
                  <text:list-item>
                    <text:p text:style-name="P74"><text:span text:style-name="T74_1">A</text:span><text:span text:style-name="T74_2"><text:s/>UN<text:s/>delivered</text:span><text:span text:style-name="T74_3"><text:s/>stabilisation<text:s/>component<text:s/>that<text:s/></text:span><text:span text:style-name="T74_4">blends<text:s/></text:span><text:span text:style-name="T74_5">early<text:s/>recovery<text:s/>activity<text:s/></text:span><text:span text:style-name="T74_6">including<text:s/></text:span><text:span text:style-name="T74_7">in<text:s/></text:span><text:span text:style-name="T74_8">areas<text:s/>taken<text:s/>from<text:s/></text:span><text:span text:style-name="T74_9">Al<text:s/>Shababb<text:s/>(AS)</text:span><text:span text:style-name="T74_10"><text:s/>or<text:s/>Islamic<text:s/>State</text:span><text:span text:style-name="T74_11"><text:s/>(IS)</text:span><text:span text:style-name="T74_12">,<text:s/></text:span><text:span text:style-name="T74_13">with<text:s/></text:span><text:span text:style-name="T74_14">inclusive<text:s/></text:span><text:span text:style-name="T74_15">people-centred<text:s/></text:span><text:span text:style-name="T74_16">approaches<text:s/>to<text:s/>community<text:s/>security<text:s/>and<text:s/></text:span><text:span text:style-name="T74_17">more<text:s/></text:span><text:span text:style-name="T74_18">effective<text:s/>and<text:s/>accountable<text:s/></text:span><text:span text:style-name="T74_19">security<text:s/>sector<text:s/>governance</text:span><text:span text:style-name="T74_20">.<text:s/></text:span><text:span text:style-name="T74_21">This<text:s/>preserves<text:s/>the<text:s/>most<text:s/>critical<text:s/>capabilities<text:s/>lost<text:s/>with<text:s/>the<text:s/>closure<text:s/>of<text:s/>the<text:s/>ISF<text:s/></text:span><text:span text:style-name="T74_22">programme</text:span><text:span text:style-name="T74_23"><text:s/></text:span><text:span text:style-name="T74_24">and<text:s/>lessons<text:s/>on<text:s/>effective<text:s/>community<text:s/>security<text:s/>work<text:s/>from<text:s/>the<text:s/>closing<text:s/>SSJPII<text:s/>programme.<text:s/></text:span><text:span text:style-name="T74_25">Any<text:s/>security<text:s/>work<text:s/>would<text:s/>be<text:s/></text:span><text:span text:style-name="T74_26">covered<text:s/>by<text:s/>an<text:s/>OSJA.<text:s/></text:span></text:p>
                  </text:list-item>
                  <text:list-item>
                    <text:p text:style-name="P75"><text:span text:style-name="T75_1">An<text:s/>accountable<text:s/>grant<text:s/>mechanism<text:s/>for<text:s/></text:span><text:span text:style-name="T75_2">bilaterally<text:s/></text:span><text:span text:style-name="T75_3">funding<text:s/>activity</text:span><text:span text:style-name="T75_4"><text:s/>in<text:s/>line<text:s/>with<text:s/>UK<text:s/>objectives</text:span><text:span text:style-name="T75_5">.<text:s/>Scope<text:s/></text:span><text:span text:style-name="T75_6">c</text:span><text:span text:style-name="T75_7">ould<text:s/>include<text:s/></text:span><text:span text:style-name="T75_8">track<text:s/>1<text:s/>or<text:s/>2<text:s/>political<text:s/>dialogue</text:span><text:span text:style-name="T75_9"><text:s/></text:span><text:span text:style-name="T75_10">but</text:span><text:span text:style-name="T75_11"><text:s/>as<text:s/>previously<text:s/></text:span><text:span text:style-name="T75_12">agreed</text:span><text:span text:style-name="T75_13"><text:s/>in<text:s/>the<text:s/>original<text:s/>business<text:s/>case,<text:s/>any<text:s/>novel<text:s/>or<text:s/>contentious<text:s/>dialogue<text:s/>would<text:s/>be<text:s/>subject<text:s/>to<text:s/>ministerial<text:s/>approval</text:span><text:span text:style-name="T75_14">.<text:s/></text:span></text:p>
                  </text:list-item>
                </text:list>
              </text:list-item>
              <text:list-item>
                <text:p text:style-name="P76"><text:span text:style-name="T76_1">A<text:s/>change<text:s/>in<text:s/>the<text:s/>name<text:s/>to<text:s/>the<text:s/></text:span><text:span text:style-name="T76_2">Stability<text:s/>and<text:s/>Security<text:s/>Programme</text:span><text:span text:style-name="T76_3"><text:s/>to<text:s/>distinguish<text:s/>the<text:s/>programme<text:s/>from<text:s/>the<text:s/>SSFIII<text:s/></text:span><text:span text:style-name="T76_4">components</text:span><text:span text:style-name="T76_5"><text:s/>that<text:s/>continue</text:span><text:span text:style-name="T76_6">.<text:s/></text:span></text:p>
              </text:list-item>
            </text:list>
            <text:p text:style-name="P77"/>
            <text:p text:style-name="P78"><text:span text:style-name="T78_1">As<text:s/>part<text:s/>of<text:s/>these<text:s/>changes<text:s/>the<text:s/>programme<text:s/>will<text:s/>be<text:s/>formally<text:s/></text:span><text:span text:style-name="T78_2">using<text:s/>15<text:s/>months<text:s/>of</text:span><text:span text:style-name="T78_3"><text:s/>its<text:s/>allowed</text:span><text:span text:style-name="T78_4"><text:s/></text:span><text:span text:style-name="T78_5">two<text:s/>year<text:s/></text:span><text:span text:style-name="T78_6">no-</text:span><text:span text:style-name="T78_7">cost<text:s/>extension<text:s/>to<text:s/>March<text:s/>2029.<text:s/></text:span><text:span text:style-name="T78_8">This<text:s/></text:span><text:span text:style-name="T78_9">aligns<text:s/>the<text:s/>programme<text:s/>with<text:s/>the<text:s/></text:span><text:span text:style-name="T78_10">3-year</text:span><text:span text:style-name="T78_11"><text:s/>Country<text:s/>Business<text:s/>Plan</text:span><text:span text:style-name="T78_12"><text:s/>cycle</text:span><text:span text:style-name="T78_13"><text:s/>and<text:s/></text:span><text:span text:style-name="T78_14">reflects<text:s/>the<text:s/>true<text:s/>start<text:s/>date<text:s/>of<text:s/>the<text:s/>programme<text:s/>in<text:s/>2023,<text:s/></text:span><text:span text:style-name="T78_15">followed<text:s/>by</text:span><text:span text:style-name="T78_16"><text:s/></text:span><text:span text:style-name="T78_17">over<text:s/>8<text:s/>months<text:s/>of<text:s/>time<text:s/>lost<text:s/>due<text:s/>to</text:span><text:span text:style-name="T78_18"><text:s/>disagreements<text:s/>with<text:s/>the<text:s/>Federal<text:s/>Government<text:s/>on<text:s/>programme<text:s/></text:span><text:span text:style-name="T78_19">priorities<text:s/>and<text:s/>management</text:span><text:span text:style-name="T78_20">.</text:span><text:span text:style-name="T78_21"><text:s/></text:span><text:span text:style-name="T78_22">The<text:s/>option<text:s/>to<text:s/>extend<text:s/>to<text:s/>the<text:s/>end<text:s/>of<text:s/>2029<text:s/>will<text:s/>be<text:s/>retained.<text:s/></text:span></text:p>
            <text:p text:style-name="P79"/>
            <text:p text:style-name="P80"><text:span text:style-name="T80_1">In<text:s/>making<text:s/>these<text:s/>changes<text:s/>the<text:s/>programme<text:s/>will<text:s/>better<text:s/>deliver<text:s/>on<text:s/>the<text:s/>four<text:s/>key<text:s/>shifts<text:s/>in<text:s/>the<text:s/>UK’s<text:s/>development<text:s/>approach.<text:s/></text:span></text:p>
            <text:list text:style-name="LS41" xml:id="list7">
              <text:list-item>
                <text:p text:style-name="P81"><text:span text:style-name="T81_1">Donor<text:s/>to<text:s/>Investor</text:span><text:span text:style-name="T81_2">:<text:s/></text:span><text:span text:style-name="T81_3">Using<text:s/>our<text:s/>understanding<text:s/>of<text:s/>Somalia’s<text:s/>political,<text:s/></text:span><text:bookmark-start text:name="_Int_HAourAem"/><text:span text:style-name="T81_4">economic</text:span><text:bookmark-end text:name="_Int_HAourAem"/><text:span text:style-name="T81_5"><text:s/>and<text:s/>social<text:s/>context<text:s/>and<text:s/>engaging<text:s/>with<text:s/>the<text:s/>whole<text:s/>of<text:s/>society<text:s/>beyond<text:s/>government<text:s/>to<text:s/>invest<text:s/>our<text:s/>resource<text:s/>for<text:s/>catalytic<text:s/>change</text:span><text:span text:style-name="T81_6">.<text:s/></text:span></text:p>
              </text:list-item>
              <text:list-item>
                <text:p text:style-name="P82"><text:span text:style-name="T82_1">Service<text:s/>Delivery<text:s/>to<text:s/>Systems<text:s/>Support</text:span><text:span text:style-name="T82_2">:<text:s/></text:span><text:span text:style-name="T82_3">Moving<text:s/>away<text:s/>from<text:s/>capacity<text:s/>building<text:s/></text:span><text:span text:style-name="T82_4">of<text:s/>security<text:s/>actors<text:s/></text:span><text:span text:style-name="T82_5">to<text:s/></text:span><text:span text:style-name="T82_6">strategic<text:s/>advice</text:span><text:span text:style-name="T82_7"><text:s/>while<text:s/></text:span><text:span text:style-name="T82_8">strengthening</text:span><text:span text:style-name="T82_9"><text:s/></text:span><text:span text:style-name="T82_10">Somali</text:span><text:span text:style-name="T82_11"><text:s/>systems<text:s/></text:span><text:span text:style-name="T82_12">of<text:s/>decision<text:s/>making<text:s/>and<text:s/>dialogue</text:span><text:span text:style-name="T82_13">.<text:s/></text:span><text:span text:style-name="T82_14">W</text:span><text:span text:style-name="T82_15">orking<text:s/>to<text:s/>make<text:s/>these<text:s/>more<text:s/>inclusive<text:s/>where<text:s/>necessary</text:span><text:span text:style-name="T82_16"><text:s/>while<text:s/>working<text:s/>beyond<text:s/>government<text:s/>actors,</text:span><text:span text:style-name="T82_17"><text:s/>recognising<text:s/>the<text:s/>limits<text:s/>of<text:s/>the<text:s/>state<text:s/></text:span><text:span text:style-name="T82_18">in<text:s/>Somalia.<text:s/></text:span></text:p>
              </text:list-item>
              <text:list-item>
                <text:p text:style-name="P83"><text:span text:style-name="T83_1">From<text:s/>Grants<text:s/>to<text:s/>Expertise:</text:span><text:span text:style-name="T83_2"><text:s/></text:span><text:span text:style-name="T83_3">Continue<text:s/>to<text:s/>support<text:s/>delivery<text:s/>of<text:s/>the<text:s/>complex<text:s/>multi</text:span><text:span text:style-name="T83_4">-</text:span><text:span text:style-name="T83_5">donor<text:s/>SSF<text:s/>with<text:s/>an<text:s/>embedded<text:s/>UKB<text:s/>G6<text:s/>senior<text:s/>governance<text:s/>expert<text:s/>to<text:s/>head<text:s/>the<text:s/>fund</text:span><text:span text:style-name="T83_6"><text:s/>and<text:s/>drive<text:s/>change.<text:s/>Draw<text:s/>on<text:s/>wider<text:s/>HMG<text:s/>expert<text:s/>deployments<text:s/>in<text:s/>the<text:s/>security<text:s/>space<text:s/>an</text:span><text:span text:style-name="T83_7">d<text:s/></text:span><text:span text:style-name="T83_8">use<text:s/>global<text:s/>experts<text:s/>on<text:s/>security<text:s/>sector<text:s/>affordability<text:s/>to<text:s/>lead<text:s/>the<text:s/>discussion<text:s/>on<text:s/>sustainable<text:s/>development.<text:s/></text:span></text:p>
              </text:list-item>
              <text:list-item>
                <text:p text:style-name="P84"><text:span text:style-name="T84_1">From<text:s/>International<text:s/>Intervention<text:s/>to<text:s/>Local<text:s/>Leadership.<text:s/></text:span><text:span text:style-name="T84_2">Recognising<text:s/>the<text:s/>significant<text:s/>stability<text:s/>risks<text:s/>in<text:s/>Somalia,<text:s/></text:span><text:span text:style-name="T84_3">concentrate<text:s/>on<text:s/></text:span><text:span text:style-name="T84_4">local<text:s/>initiatives<text:s/>to<text:s/>stabilise<text:s/>fragile<text:s/>areas<text:s/>and<text:s/>build<text:s/>community<text:s/>security<text:s/></text:span><text:span text:style-name="T84_5">arrangements<text:s/></text:span><text:span text:style-name="T84_6">through</text:span><text:span text:style-name="T84_7"><text:s/>local<text:s/>organisations.<text:s/>Small<text:s/>grants<text:s/>to<text:s/>CSOs<text:s/>will<text:s/>continue<text:s/>to<text:s/>embed<text:s/>peacebuilding<text:s/>and<text:s/>drive<text:s/>change<text:s/>from<text:s/>the<text:s/>bottom<text:s/>up.<text:s/></text:span></text:p>
              </text:list-item>
            </text:list>
            <text:p text:style-name="P85"/>
            <text:p text:style-name="P86"><text:span text:style-name="T86_1">Th</text:span><text:span text:style-name="T86_2">e<text:s/></text:span><text:span text:style-name="T86_3">amended</text:span><text:span text:style-name="T86_4"><text:s/>Programme<text:s/>will<text:s/>also<text:s/>underpin<text:s/>our<text:s/>broader<text:s/>work<text:s/>delivering<text:s/>against<text:s/>migration,<text:s/>climate<text:s/>and<text:s/>humanitarian<text:s/>FCDO<text:s/>objectives<text:s/></text:span><text:span text:style-name="T86_5">through<text:s/>strengthening<text:s/>governance<text:s/>systems<text:s/>that<text:s/></text:span><text:span text:style-name="T86_6">help<text:s/>Somalis</text:span><text:span text:style-name="T86_7"><text:s/>manage<text:s/>and<text:s/>respond<text:s/>to<text:s/>shocks<text:s/>without<text:s/>violence.<text:s/></text:span></text:p>
            <text:p text:style-name="P87"/>
            <text:p text:style-name="P88"><text:span text:style-name="T88_1">If<text:s/>not<text:s/>approved</text:span><text:span text:style-name="T88_2">:</text:span><text:span text:style-name="T88_3"><text:s/>T</text:span><text:span text:style-name="T88_4">he<text:s/>SSF<text:s/>would<text:s/>continue<text:s/></text:span><text:span text:style-name="T88_5">until<text:s/>2029<text:s/></text:span><text:span text:style-name="T88_6">but<text:s/></text:span><text:span text:style-name="T88_7">most<text:s/>of<text:s/></text:span><text:span text:style-name="T88_8">the<text:s/>UK’s<text:s/>ability<text:s/>to<text:s/>work<text:s/>on<text:s/>security<text:s/></text:span><text:span text:style-name="T88_9">and<text:s/>stabilisation<text:s/></text:span><text:span text:style-name="T88_10">would<text:s/>pause<text:s/>and<text:s/>require<text:s/>the<text:s/>creation<text:s/>of<text:s/>a<text:s/>bespoke<text:s/>security<text:s/>programme.<text:s/></text:span><text:span text:style-name="T88_11">This<text:s/>would<text:s/>maintain<text:s/>silos<text:s/>between<text:s/>the<text:s/>UK’s<text:s/>political,<text:s/>governance,<text:s/>conflict<text:s/>and<text:s/>CT<text:s/>work</text:span><text:span text:style-name="T88_12">,<text:s/>limit<text:s/>agility<text:s/>to<text:s/>respond<text:s/>to<text:s/>emerging<text:s/>risks</text:span><text:span text:style-name="T88_13"><text:s/>and<text:s/></text:span><text:span text:style-name="T88_14">increase<text:s/>transaction<text:s/>costs<text:s/></text:span><text:span text:style-name="T88_15">even<text:s/>as<text:s/>the<text:s/>UK<text:s/>is<text:s/>reducing<text:s/>both<text:s/>its<text:s/>ODA<text:s/>and<text:s/>streamlining<text:s/>programme<text:s/>management</text:span><text:span text:style-name="T88_16">.</text:span><text:span text:style-name="T88_17"><text:s/></text:span><text:span text:style-name="T88_18">The<text:s/>gap<text:s/>in<text:s/>stabilisation<text:s/>support</text:span><text:span text:style-name="T88_19"><text:s/>will<text:s/>significantly<text:s/>hamper<text:s/>UK<text:s/>objectives</text:span><text:span text:style-name="T88_20"><text:s/>to<text:s/>counter<text:s/>AS</text:span><text:span text:style-name="T88_21">.<text:s/></text:span></text:p>
          </table:table-cell>
        </table:table-row>
        <table:table-row table:style-name="Row13">
          <table:table-cell table:style-name="Cell34">
            <text:p text:style-name="P89"><text:span text:style-name="T89_1">Implementation</text:span><text:span text:style-name="T89_2"><text:line-break/></text:span><text:span text:style-name="T89_3">(100<text:s/>words<text:s/>maximum)</text:span></text:p>
            <text:p text:style-name="P90"/>
            <text:p text:style-name="P91"><text:span text:style-name="T91_1">Describe<text:s/>how<text:s/>the<text:s/>change(s)<text:s/>to<text:s/>the<text:s/>programme<text:s/>will<text:s/>be<text:s/>implemented.</text:span></text:p>
            <text:p text:style-name="P92"/>
            <text:p text:style-name="P93"><text:span text:style-name="T93_1">Will<text:s/>changes<text:s/>be<text:s/>required<text:s/>to<text:s/>the<text:s/>existing<text:s/>management<text:s/>arrangements<text:s/></text:span><text:bookmark-start text:name="_Int_cKN8hZdM"/><text:span text:style-name="T93_2">as<text:s/>a<text:s/>result<text:s/>of</text:span><text:bookmark-end text:name="_Int_cKN8hZdM"/><text:span text:style-name="T93_3"><text:s/>the<text:s/>amendments<text:s/>to<text:s/>the<text:s/>Business<text:s/>Case?</text:span></text:p>
          </table:table-cell>
          <table:table-cell table:style-name="Cell35">
            <text:p text:style-name="P94"><text:span text:style-name="T94_1">The<text:s/>existing<text:s/>commercial<text:s/>arrangement<text:s/>for<text:s/>the<text:s/>SSFIII<text:s/>would<text:s/>remain<text:s/>unchanged</text:span><text:span text:style-name="T94_2"><text:s/></text:span><text:span text:style-name="T94_3">managing</text:span><text:span text:style-name="T94_4"><text:s/>the<text:s/>original<text:s/>programme<text:s/>components.<text:s/>This<text:s/>includes<text:s/>the<text:s/>scope<text:s/>of<text:s/>work<text:s/>for<text:s/>the<text:s/>commercial<text:s/></text:span><text:span text:style-name="T94_5">F</text:span><text:span text:style-name="T94_6">und<text:s/></text:span><text:bookmark-start text:name="_Int_fhT27ZXU"/><text:span text:style-name="T94_7">M</text:span><text:span text:style-name="T94_8">anager</text:span><text:bookmark-end text:name="_Int_fhT27ZXU"/><text:span text:style-name="T94_9"><text:s/>and<text:s/></text:span><text:span text:style-name="T94_10">the<text:s/>embedded<text:s/>programme<text:s/>funded<text:s/>UK<text:s/>civil<text:s/>servant<text:s/>Head<text:s/>of<text:s/>the<text:s/>SSF</text:span><text:span text:style-name="T94_11">.<text:s/></text:span></text:p>
            <text:p text:style-name="P95"/>
            <text:p text:style-name="P96"><text:span text:style-name="T96_1">The<text:s/>new<text:s/>components<text:s/>would<text:s/>be<text:s/>managed<text:s/>through<text:s/>a<text:s/></text:span><text:span text:style-name="T96_2">consolidated<text:s/>programme<text:s/>management<text:s/>team,<text:s/>covering<text:s/>the<text:s/>whole<text:s/>security<text:s/>and<text:s/>stability<text:s/>portfolio</text:span><text:span text:style-name="T96_3"><text:s/>reducing<text:s/>headcount<text:s/>by<text:s/>1</text:span><text:span text:style-name="T96_4"><text:s/>x<text:s/>HEO<text:s/>and<text:s/>1<text:s/>x<text:s/>SEO</text:span><text:span text:style-name="T96_5"><text:s/>(not<text:s/>including<text:s/>ISF<text:s/>positions)</text:span><text:span text:style-name="T96_6">.<text:s/></text:span></text:p>
            <text:p text:style-name="P97"/>
            <text:p text:style-name="P98"><text:span text:style-name="T98_1">Consolidation<text:s/>will<text:s/>simplify<text:s/>our<text:s/>contracting<text:s/>arrangements<text:s/>with<text:s/>IOM,<text:s/>mov</text:span><text:span text:style-name="T98_2">ing</text:span><text:span text:style-name="T98_3"><text:s/>from<text:s/>two<text:s/>M</text:span><text:span text:style-name="T98_4">OUs</text:span><text:span text:style-name="T98_5"><text:s/>to<text:s/>one</text:span><text:span text:style-name="T98_6"><text:s/>–<text:s/>and<text:s/>driving<text:s/>greater<text:s/>coordination<text:s/>between<text:s/>the<text:s/>implementing<text:s/>partners</text:span><text:span text:style-name="T98_7">.<text:s/></text:span></text:p>
            <text:p text:style-name="P99"/>
            <text:p text:style-name="P100"><text:span text:style-name="T100_1">The<text:s/>accountable<text:s/>grant<text:s/>component<text:s/>will<text:s/>be<text:s/>managed<text:s/>by<text:s/>the<text:s/>consolidated<text:s/>team<text:s/>with<text:s/>the<text:s/>level<text:s/>of<text:s/>complexity<text:s/>scaled<text:s/>according<text:s/>to<text:s/>our<text:s/>management<text:s/>capacity.<text:s/></text:span></text:p>
          </table:table-cell>
        </table:table-row>
        <table:table-row table:style-name="Row14">
          <table:table-cell table:style-name="Cell36">
            <text:p text:style-name="P101"><text:span text:style-name="T101_1">Budget</text:span></text:p>
          </table:table-cell>
          <table:table-cell table:style-name="Cell37">
            <text:p text:style-name="P102"><text:span text:style-name="T102_1">The<text:s/></text:span><text:span text:style-name="T102_2">overall</text:span><text:span text:style-name="T102_3"><text:s/></text:span><text:span text:style-name="T102_4">business<text:s/>case<text:s/>value<text:s/>of</text:span><text:span text:style-name="T102_5"><text:s/></text:span><text:span text:style-name="T102_6">£200<text:s/>million</text:span><text:span text:style-name="T102_7">,<text:s/>including<text:s/>the<text:s/></text:span><text:span text:style-name="T102_8">UK<text:s/>contribution<text:s/>of<text:s/>£60<text:s/>million</text:span><text:span text:style-name="T102_9">,</text:span><text:span text:style-name="T102_10"><office:annotation><dc:creator>Sylvia Mukenya</dc:creator><text:p text:style-name="P103"><text:span text:style-name="T103_1">1.<text:s/>Is<text:s/>the<text:s/>UN<text:s/>window<text:s/>being<text:s/>maintained?<text:s/>Is<text:s/>it<text:s/>to<text:s/>be<text:s/>represented<text:s/>here?<text:s/></text:span></text:p><text:p text:style-name="P104"/><text:p text:style-name="P105"><text:span text:style-name="T105_1">2.<text:s/>Good<text:s/>to<text:s/>flag<text:s/>here<text:s/>if<text:s/>there<text:s/>is<text:s/>going<text:s/>to<text:s/>be<text:s/>a<text:s/>non-ODA<text:s/>element.</text:span></text:p><text:p text:style-name="P106"/><text:p text:style-name="P107"><text:span text:style-name="T107_1">3.<text:s/>SSF<text:s/>allows<text:s/>for<text:s/>a<text:s/>10%<text:s/>CDEL<text:s/>budget<text:s/>(£6m).<text:s text:c="2"/>This<text:s/>needs<text:s/>to<text:s/>be<text:s/>re-calibrated<text:s/>in<text:s/>this<text:s/>based<text:s/>on<text:s/>overall<text:s/>vis-à-vis<text:s/>SSF<text:s/>allocation<text:s/>and<text:s/>CDEL<text:s/>spend/contractual<text:s/>commitments<text:s/>so<text:s/>far.<text:s/></text:span></text:p></office:annotation></text:span><text:span text:style-name="T107_2"><text:s/>will<text:s/>remain<text:s/>unchanged.<text:s/></text:span></text:p>
            <text:p text:style-name="P108"><text:span text:style-name="T108_1">The<text:s/>UK<text:s/>expenditure<text:s/>to<text:s/>date<text:s/>is<text:s/></text:span><text:span text:style-name="T108_2">£10.8</text:span><text:span text:style-name="T108_3">m<text:s/></text:span><text:span text:style-name="T108_4">forecast<text:s/>to<text:s/>rise<text:s/>to<text:s/></text:span><text:span text:style-name="T108_5">around<text:s/></text:span><text:span text:style-name="T108_6">£23.3m</text:span><text:span text:style-name="T108_7"><text:s/>by<text:s/>the<text:s/>end<text:s/>of<text:s/>this<text:s/>FY</text:span><text:span text:style-name="T108_8">.<text:s/>This<text:s/>has<text:s/>solely<text:s/>been<text:s/>directed<text:s/>towards<text:s/>programming<text:s/>under<text:s/>the<text:s/>Somalia<text:s/>Stability<text:s/></text:span><text:bookmark-start text:name="_Int_8VVRQctK"/><text:span text:style-name="T108_9">Fund<text:s/>III,<text:s/>since</text:span><text:bookmark-end text:name="_Int_8VVRQctK"/><text:span text:style-name="T108_10"><text:s/>the<text:s/>original<text:s/>business<text:s/>case<text:s/>was<text:s/>approved<text:s/>in<text:s/>April<text:s/>2023</text:span><text:span text:style-name="T108_11">.<text:s/></text:span><text:span text:style-name="T108_12">3.8%</text:span><text:span text:style-name="T108_13"><text:s/>of<text:s/></text:span><text:span text:style-name="T108_14">spend<text:s/>to<text:s/>date<text:s/></text:span><text:span text:style-name="T108_15">has<text:s/>been<text:s/>utilised<text:s/>towards<text:s/>i)<text:s/>initial<text:s/>design,<text:s/>and<text:s/>ii)<text:s/>support<text:s/>to<text:s/>a<text:s/>programme-funded<text:s/>position—Head<text:s/>of<text:s/>Somalia<text:s/>Stability<text:s/>Fund—a<text:s/>strategic<text:s/>role<text:s/>that<text:s/>will<text:s/>continue<text:s/>to<text:s/>be<text:s/>funded<text:s/>for<text:s/>the<text:s/>duration<text:s/>of<text:s/>the<text:s/>programme.</text:span></text:p>
            <text:p text:style-name="P109"><text:span text:style-name="T109_1">In<text:s/>accordance<text:s/>with<text:s/>the<text:s/>revised<text:s/>structure<text:s/>of<text:s/>the<text:s/>Security<text:s/>and<text:s/>Stability<text:s/>portfolio,</text:span><text:span text:style-name="T109_2"><text:s/>t</text:span><text:span text:style-name="T109_3">he<text:s/>UK<text:s/>contribution<text:s/></text:span><text:span text:style-name="T109_4">within<text:s/>this<text:s/>business<text:s/>case<text:s/></text:span><text:span text:style-name="T109_5">will<text:s/>be<text:s/></text:span><text:span text:style-name="T109_6">distributed<text:s/></text:span><text:span text:style-name="T109_7">across</text:span><text:span text:style-name="T109_8"><text:s/>the<text:s/></text:span><text:span text:style-name="T109_9">three</text:span><text:span text:style-name="T109_10"><text:s/></text:span><text:span text:style-name="T109_11">projects<text:s/></text:span><text:span text:style-name="T109_12">approximately<text:s/>as</text:span><text:span text:style-name="T109_13"><text:s/>follows</text:span><text:span text:style-name="T109_14"><text:s/>up<text:s/>to<text:s/>the<text:s/>value<text:s/>of<text:s/>£60m</text:span><text:span text:style-name="T109_15">.<text:s/>Figures<text:s/>will<text:s/>be<text:s/>adjusted<text:s/>each<text:s/>year<text:s/></text:span><text:span text:style-name="T109_16">subject<text:s/>to<text:s/>final<text:s/>allocations<text:s/>and<text:s/></text:span><text:span text:style-name="T109_17">FCDO<text:s/>priorities</text:span><text:span text:style-name="T109_18">:</text:span><text:span text:style-name="T109_19"><text:s/></text:span></text:p>
            <text:list text:style-name="LS1" xml:id="list11">
              <text:list-item>
                <text:p text:style-name="P110"><text:span text:style-name="T110_1">Somalia<text:s/>Stability<text:s/>Fund<text:s/>III</text:span><text:span text:style-name="T110_2"><text:s/>–<text:s/>£</text:span><text:span text:style-name="T110_3"><text:s/>4</text:span><text:span text:style-name="T110_4">4</text:span><text:span text:style-name="T110_5">m</text:span></text:p>
              </text:list-item>
              <text:list-item>
                <text:p text:style-name="P111"><text:span text:style-name="T111_1">Stabilisation<text:s/>Component</text:span><text:span text:style-name="T111_2"><text:s/>–<text:s/>£</text:span><text:span text:style-name="T111_3">1</text:span><text:span text:style-name="T111_4">3</text:span><text:span text:style-name="T111_5">m</text:span><text:span text:style-name="T111_6"><text:s/>(</text:span><text:span text:style-name="T111_7">eligible<text:s/>for<text:s/></text:span><text:span text:style-name="T111_8">Non-ODA</text:span><text:span text:style-name="T111_9"><text:s/>as<text:s/>an<text:s/>option</text:span><text:span text:style-name="T111_10">)</text:span></text:p>
              </text:list-item>
              <text:list-item>
                <text:p text:style-name="P112"><text:span text:style-name="T112_1">Accountable<text:s/>Grant<text:s/>Mechanism</text:span><text:span text:style-name="T112_2"><text:s/>–<text:s/>£</text:span><text:span text:style-name="T112_3">3m</text:span><text:span text:style-name="T112_4"><text:s/>(</text:span><text:span text:style-name="T112_5">eligible<text:s/>for<text:s/></text:span><text:span text:style-name="T112_6">non-ODA</text:span><text:span text:style-name="T112_7"><text:s/>as<text:s/>an<text:s/>option</text:span><text:span text:style-name="T112_8">)</text:span></text:p>
              </text:list-item>
            </text:list>
            <text:p text:style-name="P113"/>
            <text:p text:style-name="P114"><text:span text:style-name="T114_1">These<text:s/>adjustments<text:s/>are<text:s/>in<text:s/>line<text:s/>with<text:s/>the<text:s/></text:span><text:span text:style-name="T114_2">SR<text:s/>period<text:s/>and<text:s/></text:span><text:span text:style-name="T114_3">agreed<text:s/>portfolio<text:s/></text:span><text:span text:style-name="T114_4">ODA<text:s/></text:span><text:span text:style-name="T114_5">allocation.</text:span></text:p>
            <text:p text:style-name="P115"/>
            <text:p text:style-name="P116"><text:span text:style-name="T116_1">Th</text:span><text:span text:style-name="T116_2">is<text:s/>addendum<text:s/>does<text:s/>not<text:s/>change<text:s/>the</text:span><text:span text:style-name="T116_3"><text:s/>UN<text:s/>window<text:s/></text:span><text:span text:style-name="T116_4">allowed<text:s/></text:span><text:span text:style-name="T116_5">under<text:s/>SSF<text:s/></text:span><text:span text:style-name="T116_6">III<text:s/></text:span><text:span text:style-name="T116_7">that<text:s/>allows<text:s/>for<text:s/>direct<text:s/>multi-donor<text:s/>funding<text:s/>of<text:s/>UN<text:s/>agenci</text:span><text:span text:style-name="T116_8">es.<text:s/>Funding<text:s/>under<text:s/>the<text:s/>stabilisation<text:s/>component<text:s/></text:span><text:span text:style-name="T116_9">will<text:s/>be</text:span><text:span text:style-name="T116_10"><text:s/>UK<text:s/>only</text:span><text:span text:style-name="T116_11">.<text:s/></text:span></text:p>
            <text:p text:style-name="P117"/>
            <text:p text:style-name="P118"><text:span text:style-name="T118_1">To<text:s/>accommodate<text:s/></text:span><text:span text:style-name="T118_2">increases</text:span><text:span text:style-name="T118_3"><text:s/>in<text:s/>CDEL<text:s/></text:span><text:span text:style-name="T118_4">that<text:s/>have<text:s/>already<text:s/>been<text:s/>absorbed</text:span><text:span text:style-name="T118_5"><text:s/>in<text:s/>the<text:s/>first<text:s/>two<text:s/>FYs</text:span><text:span text:style-name="T118_6">,<text:s/></text:span><text:span text:style-name="T118_7">the<text:s/></text:span><text:span text:style-name="T118_8">addendum</text:span><text:span text:style-name="T118_9"><text:s/>will<text:s/>uplift<text:s/>the<text:s/>ceiling<text:s/>for<text:s/></text:span><text:span text:style-name="T118_10">CDEL<text:s/>from<text:s/></text:span><text:span text:style-name="T118_11">£6m,<text:s/>to<text:s/>£</text:span><text:span text:style-name="T118_12">9</text:span><text:span text:style-name="T118_13">m,</text:span><text:span text:style-name="T118_14"><text:s/></text:span><text:span text:style-name="T118_15">which<text:s/>will</text:span><text:span text:style-name="T118_16"><text:s/>include<text:s/></text:span><text:span text:style-name="T118_17">scope</text:span><text:span text:style-name="T118_18"><text:s/>for<text:s/>stabilisation<text:s/>activities.<text:s/></text:span></text:p>
          </table:table-cell>
        </table:table-row>
        <table:table-row table:style-name="Row15">
          <table:table-cell table:style-name="Cell38">
            <text:p text:style-name="P119"><text:span text:style-name="T119_1">Impact</text:span></text:p>
          </table:table-cell>
          <table:table-cell table:style-name="Cell39">
            <text:p text:style-name="P120"><text:span text:style-name="T120_1">Impact<text:s/>of<text:s/>cost/time<text:s/>extensions<text:s/>on<text:s/>VfM<text:s/>(check<text:s/>relevant<text:s/>box):</text:span></text:p>
            <text:p text:style-name="P121"><text:span text:style-name="T121_1">☒</text:span><text:span text:style-name="T121_2"><text:s text:c="4"/>P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122"><text:span text:style-name="T122_1">☐</text:span><text:span text:style-name="T122_2"><text:s text:c="4"/>No<text:s/>impact<text:s/>–<text:s/>no/negligible<text:s/>change<text:s/>to<text:s/>Business<text:s/>Case<text:s/>delivery<text:s/>ambition.</text:span></text:p>
            <text:p text:style-name="P123"><text:span text:style-name="T123_1">☐</text:span><text:span text:style-name="T123_2"><text:s text:c="4"/>Negative<text:s/>impact<text:s/>–<text:s/>decrease<text:s/>in<text:s/>Business<text:s/>Case<text:s/>delivery<text:s/>ambition.</text:span></text:p>
            <text:p text:style-name="P124"/>
          </table:table-cell>
        </table:table-row>
        <table:table-row table:style-name="Row16">
          <table:table-cell table:style-name="Cell40">
            <text:p text:style-name="P125"><text:span text:style-name="T125_1">Risk</text:span><text:span text:style-name="T125_2"><text:line-break/></text:span></text:p>
            <text:p text:style-name="P126"><text:span text:style-name="T126_1">Describe<text:s/>any<text:s/>new<text:s/>key<text:s/>risks<text:s/>arising<text:s/></text:span><text:bookmark-start text:name="_Int_hbkKdFcy"/><text:span text:style-name="T126_2">as<text:s/>a<text:s/>result<text:s/>of</text:span><text:bookmark-end text:name="_Int_hbkKdFcy"/><text:span text:style-name="T126_3"><text:s/>this<text:s/>change</text:span><text:span text:style-name="T126_4">.<text:s/></text:span><text:span text:style-name="T126_5">How<text:s/>will<text:s/>they<text:s/>be<text:s/>mitigated?</text:span></text:p>
            <text:p text:style-name="P127"/>
          </table:table-cell>
          <table:table-cell table:style-name="Cell41">
            <text:p text:style-name="P128"><text:span text:style-name="T128_1">Overall,</text:span><text:span text:style-name="T128_2"><text:s/>the</text:span><text:span text:style-name="T128_3"><text:s/>business<text:s/>case</text:span><text:span text:style-name="T128_4"><text:s/>risk<text:s/>rating<text:s/>will<text:s/>remain<text:s/>at<text:s/></text:span><text:span text:style-name="T128_5">Major</text:span><text:span text:style-name="T128_6">.<text:s/></text:span><text:span text:style-name="T128_7">Security<text:s/>risks<text:s/>were<text:s/></text:span><text:span text:style-name="T128_8">already<text:s/></text:span><text:span text:style-name="T128_9">incorporated<text:s/>into<text:s/>the<text:s/>existing<text:s/>business<text:s/>case<text:s/>given<text:s/>the<text:s/>significant<text:s/>presence<text:s/>of<text:s/></text:span><text:span text:style-name="T128_10">AS</text:span><text:span text:style-name="T128_11"><text:s/>across<text:s/>large<text:s/>areas<text:s/>of<text:s/>Somalia<text:s/>and<text:s/>the<text:s/>anticipation<text:s/>that<text:s/>the<text:s/>SSF<text:s/>might<text:s/>need<text:s/>to<text:s/>engage<text:s/>in<text:s/>political<text:s/>dialogue.<text:s/></text:span><text:span text:style-name="T128_12">This<text:s/>situation<text:s/></text:span><text:span text:style-name="T128_13">remains</text:span><text:span text:style-name="T128_14"><text:s/>dynamic,<text:s/>and<text:s/>changes<text:s/>in<text:s/>AS<text:s/>operations<text:s/>will<text:s/>require<text:s/>shifts<text:s/>in<text:s/>our<text:s/>programme<text:s/>footprint.<text:s/></text:span></text:p>
            <text:p text:style-name="P129"/>
            <text:p text:style-name="P130"><text:span text:style-name="T130_1">The<text:s/>security<text:s/>risk<text:s/>will<text:s/></text:span><text:span text:style-name="T130_2">now<text:s/></text:span><text:span text:style-name="T130_3">evolve</text:span><text:span text:style-name="T130_4"><text:s/>to<text:s/>include<text:s/>working<text:s/>directly<text:s/>with<text:s/>security<text:s/>actors<text:s/>on<text:s/>areas<text:s/>to<text:s/>include<text:s/>potential<text:s/>capacity<text:s/>building,<text:s/>improved<text:s/>security<text:s/>sector<text:s/>governance<text:s/>and<text:s/>strengthening<text:s/>civilian<text:s/>oversight<text:s/>of<text:s/>local<text:s/>security<text:s/>actors.<text:s/>This<text:s/>activity<text:s/>is<text:s/>currently<text:s/></text:span><text:span text:style-name="T130_5">being<text:s/></text:span><text:span text:style-name="T130_6">taken<text:s/>forward<text:s/>by<text:s/>bilateral<text:s/>and<text:s/>ISF<text:s/>funded<text:s/>programmes<text:s/>and<text:s/>so<text:s/>factored<text:s/>into<text:s/>the<text:s/>overall<text:s/>risk<text:s/>appetite<text:s/>of<text:s/></text:span><text:span text:style-name="T130_7">FCDO<text:s/>in<text:s/>Somalia</text:span><text:span text:style-name="T130_8">.<text:s/></text:span><text:span text:style-name="T130_9">To<text:s/>mitigate<text:s/>these<text:s/>risks<text:s/>under<text:s/>this<text:s/>programme,<text:s/>all<text:s/>relevant<text:s/>work<text:s/>on</text:span><text:span text:style-name="T130_10"><text:s/>security<text:s/>will<text:s/>be<text:s/>covered<text:s/>by<text:s/></text:span><text:span text:style-name="T130_11">a</text:span><text:span text:style-name="T130_12"><text:s/>new</text:span><text:span text:style-name="T130_13"><text:s/>OSJA<text:s/></text:span><text:span text:style-name="T130_14">in<text:s/>line<text:s/>with<text:s/>policy.<text:s/></text:span></text:p>
            <text:p text:style-name="P131"/>
            <text:p text:style-name="P132"><text:span text:style-name="T132_1">T</text:span><text:span text:style-name="T132_2">he<text:s/></text:span><text:span text:style-name="T132_3">effectiveness<text:s/>of<text:s/>stabilisation<text:s/>interventions<text:s/>is<text:s/>closely<text:s/>tied<text:s/>to<text:s/></text:span><text:span text:style-name="T132_4">the<text:s/>effectiveness<text:s/>of<text:s/></text:span><text:span text:style-name="T132_5">hold</text:span><text:span text:style-name="T132_6"><text:s/>forces<text:s/>(provided<text:s/>by<text:s/>AUSSOM<text:s/>and<text:s/>the<text:s/>SNA)</text:span><text:span text:style-name="T132_7"><text:s/>as<text:s/>well<text:s/>as<text:s/>the<text:s/></text:span><text:span text:style-name="T132_8">political<text:s/>will<text:s/>to<text:s/>con</text:span><text:span text:style-name="T132_9">solidate<text:s/>and<text:s/></text:span><text:span text:style-name="T132_10">build<text:s/>on<text:s/>these</text:span><text:span text:style-name="T132_11"><text:s/>gains<text:s/></text:span><text:span text:style-name="T132_12">t</text:span><text:span text:style-name="T132_13">hrough<text:s/>responsive</text:span><text:span text:style-name="T132_14"><text:s/>authorities</text:span><text:span text:style-name="T132_15">.<text:s/></text:span><text:span text:style-name="T132_16">It<text:s/>is<text:s/>our<text:s/></text:span><text:span text:style-name="T132_17">proposition<text:s/>that<text:s/>b</text:span><text:span text:style-name="T132_18">ringing<text:s/>our<text:s/>stability<text:s/>and<text:s/>security<text:s/>work<text:s/>together<text:s/>will<text:s/>enhance<text:s/>our<text:s/>capacity<text:s/>to<text:s/>mitigate<text:s/>the<text:s/>drop<text:s/>off<text:s/>in<text:s/>support<text:s/>post-stabilisation</text:span><text:span text:style-name="T132_19"><text:s/>and<text:s/>improve<text:s/>the<text:s/>effectiveness<text:s/>of<text:s/>both<text:s/>security<text:s/>and<text:s/>political<text:s/>interventions</text:span><text:span text:style-name="T132_20">.<text:s/></text:span><text:span text:style-name="T132_21">Further,<text:s/>and<text:s/>i</text:span><text:span text:style-name="T132_22">n<text:s/>line<text:s/>with<text:s/></text:span><text:span text:style-name="T132_23">ongoing<text:s/></text:span><text:span text:style-name="T132_24">but<text:s/>diminishing<text:s/></text:span><text:span text:style-name="T132_25">UK<text:s/>funding<text:s/>for<text:s/>AUSSOM,</text:span><text:span text:style-name="T132_26"><text:s/></text:span><text:span text:style-name="T132_27">efforts<text:s/>in<text:s/>support<text:s/>effective<text:s/>and<text:s/>affordable<text:s/></text:span><text:span text:style-name="T132_28">Somali</text:span><text:span text:style-name="T132_29"><text:s/>led<text:s/>security<text:s/>systems<text:s/></text:span><text:span text:style-name="T132_30">–<text:s/>including<text:s/>at<text:s/>community<text:s/>level<text:s/>-<text:s/></text:span><text:span text:style-name="T132_31">are<text:s/>intended<text:s/>to<text:s/></text:span><text:span text:style-name="T132_32">anticipate<text:s/>a<text:s/>future<text:s/>without<text:s/>AU</text:span><text:span text:style-name="T132_33"><text:s/>forces<text:s/>to<text:s/>uphold<text:s/>Somalia’s<text:s/>security.<text:s/></text:span><text:span text:style-name="T132_34">However,<text:s/>this<text:s/>is<text:s/>something<text:s/>we<text:s/>cannot<text:s/></text:span><text:span text:style-name="T132_35">guarantee,</text:span><text:span text:style-name="T132_36"><text:s/>and<text:s/>we<text:s/>will<text:s/>closely<text:s/>monitor<text:s/>how<text:s/>the<text:s/>programme<text:s/>functions<text:s/>with<text:s/>a<text:s/>security<text:s/>component<text:s/>with<text:s/>a<text:s/>view<text:s/>to<text:s/>either<text:s/>continue<text:s/></text:span><text:span text:style-name="T132_37">in<text:s/>2029<text:s/>or<text:s/>to<text:s/>redesign<text:s/>the<text:s/>approach<text:s/>under<text:s/>a<text:s/>new<text:s/>programme<text:s/>at<text:s/>that<text:s/>time.<text:s/></text:span></text:p>
            <text:p text:style-name="P133"/>
            <text:p text:style-name="P134"><text:span text:style-name="T134_1">We<text:s/>intend<text:s/>to<text:s/>conduct<text:s/>mid-line</text:span><text:span text:style-name="T134_2"><text:s/>and/or<text:s/>endline<text:s/>evaluations<text:s/>using<text:s/>programme<text:s/>funds<text:s/>to<text:s/></text:span><text:span text:style-name="T134_3">consolidate</text:span><text:span text:style-name="T134_4"><text:s/>actionable<text:s/>lessons.<text:s/></text:span></text:p>
            <text:p text:style-name="P135"/>
            <text:p text:style-name="P136"/>
          </table:table-cell>
        </table:table-row>
        <table:table-row table:style-name="Row17">
          <table:table-cell table:style-name="Cell42">
            <text:p text:style-name="P137"><text:span text:style-name="T137_1">Results/</text:span><text:span text:style-name="T137_2"><text:s/></text:span><text:span text:style-name="T137_3">Monitoring<text:s/>and<text:s/>Evaluation</text:span></text:p>
            <text:p text:style-name="P138"><text:span text:style-name="T138_1">Describe<text:s/>the<text:s/>new/additional<text:s/>results<text:s/>that<text:s/>you<text:s/>would<text:s/>expect<text:s/>to<text:s/>see<text:s/>from<text:s/>these<text:s/>changes</text:span><text:span text:style-name="T138_2">.<text:s/></text:span><text:span text:style-name="T138_3">Outline<text:s/>at<text:s/>what<text:s/>level<text:s/>changes<text:s/>to<text:s/>the<text:s/>results<text:s/>will<text:s/>be<text:s/>seen,<text:s/>e.g.<text:s/>what<text:s/>is<text:s/>expected<text:s/>at<text:s/>outcome<text:s/>or<text:s/>output<text:s/>level?</text:span></text:p>
            <text:p text:style-name="P139"/>
            <text:p text:style-name="P140"><text:span text:style-name="T140_1">Review<text:s/>the<text:s/>Theory<text:s/>of<text:s/>Change<text:s/>for<text:s/>the<text:s/>Business<text:s/>Case<text:s/>and<text:s/>outline<text:s/>whether<text:s/>the<text:s/>approach<text:s/>taken<text:s/>is<text:s/>still<text:s/>valid<text:s/>based<text:s/>on<text:s/>the<text:s/>evidence<text:s/>for<text:s/>the<text:s/>BC<text:s/>addendum<text:s/>and<text:s/>whether<text:s/>any<text:s/>updates<text:s/>are<text:s/>needed.</text:span></text:p>
            <text:p text:style-name="P141"/>
            <text:p text:style-name="P142"><text:span text:style-name="T142_1">Outline<text:s/>any<text:s/>additional<text:s/>monitoring<text:s/>and<text:s/>evaluation<text:s/>activity<text:s/>that<text:s/>will<text:s/>be<text:s/>needed<text:s/>in<text:s/>the<text:s/>programme<text:s/></text:span><text:bookmark-start text:name="_Int_yMIo38Zn"/><text:span text:style-name="T142_2">as<text:s/>a<text:s/>result<text:s/>of</text:span><text:bookmark-end text:name="_Int_yMIo38Zn"/><text:span text:style-name="T142_3"><text:s/>the<text:s/>changes<text:s/>proposed</text:span></text:p>
          </table:table-cell>
          <table:table-cell table:style-name="Cell43">
            <text:p text:style-name="P143"><text:span text:style-name="T143_1">The<text:s/>addition<text:s/>of</text:span><text:span text:style-name="T143_2"><text:s/>a<text:s/>security<text:s/></text:span><text:span text:style-name="T143_3">output</text:span><text:span text:style-name="T143_4">–</text:span><text:span text:style-name="T143_5">~</text:span><text:span text:style-name="T143_6">Security<text:s/>provision<text:s/>in<text:s/>fragile<text:s/>areas<text:s/>becomes<text:s/>more<text:s/>effective<text:s/>and<text:s/>responsive<text:s/>to<text:s/>community<text:s/>needs</text:span><text:span text:style-name="T143_7"><text:s/></text:span><text:span text:style-name="T143_8">will</text:span><text:span text:style-name="T143_9"><text:s/></text:span><text:span text:style-name="T143_10">now<text:s/></text:span><text:span text:style-name="T143_11">coalesce<text:s/></text:span><text:span text:style-name="T143_12">with<text:s/>the<text:s/>stability<text:s/>outputs<text:s/>into<text:s/>a<text:s/>new<text:s/>consolidated<text:s/></text:span><text:span text:style-name="T143_13">outcome<text:s/></text:span><text:span text:style-name="T143_14">statement</text:span><text:span text:style-name="T143_15">,<text:s/>with<text:s/>the<text:s/>impact<text:s/>statement<text:s/>aligned<text:s/>with<text:s/>the<text:s/></text:span><text:span text:style-name="T143_16">Campaign<text:s/>Goal<text:s/>for<text:s/>security<text:s/>and<text:s/>stability<text:s/>in<text:s/></text:span><text:span text:style-name="T143_17">Somalia.<text:s/>See<text:s/>Theory<text:s/>of<text:s/>Change<text:s/>(TOC)<text:s/>Annex</text:span><text:span text:style-name="T143_18">.<text:s/></text:span><text:span text:style-name="T143_19"><text:s/></text:span></text:p>
            <text:p text:style-name="P144"/>
            <text:p text:style-name="P145"><text:span text:style-name="T145_1">The<text:s/>new<text:s/>outcome<text:s/>statement<text:s/>is:<text:s/></text:span></text:p>
            <text:p text:style-name="P146"/>
            <text:p text:style-name="P147"><text:span text:style-name="T147_1">Improved<text:s/>Stability:<text:s/></text:span><text:span text:style-name="T147_2">Political,<text:s/>governance<text:s/>and<text:s/>security<text:s/>systems<text:s/>in<text:s/>fragile<text:s/>areas<text:s/>are<text:s/>more<text:s/>effective,<text:s/></text:span><text:span text:style-name="T147_3">inclusive,</text:span><text:span text:style-name="T147_4"><text:s/>and<text:s/></text:span><text:span text:style-name="T147_5">rules-based</text:span><text:span text:style-name="T147_6"><text:s/>offering<text:s/>greater<text:s/>civilian<text:s/>protection,<text:s/>so<text:s/>that<text:s/>Somalis<text:s/>are<text:s/>better<text:s/>able<text:s/>to<text:s/>manage<text:s/>conflict<text:s/>and<text:s/>change<text:s/>without<text:s/>destabilising<text:s/>violence.</text:span></text:p>
            <text:p text:style-name="P148"/>
            <text:p text:style-name="P149"><text:span text:style-name="T149_1">The<text:s/></text:span><text:span text:style-name="T149_2">first<text:s/>three<text:s/>outputs<text:s/>in<text:s/>the</text:span><text:span text:style-name="T149_3"><text:s/>TOC<text:s/></text:span><text:span text:style-name="T149_4">are</text:span><text:span text:style-name="T149_5"><text:s/>the<text:s/></text:span><text:span text:style-name="T149_6">original</text:span><text:span text:style-name="T149_7"><text:s/>SSFIII<text:s/></text:span><text:span text:style-name="T149_8">outputs</text:span><text:span text:style-name="T149_9">,<text:s/></text:span><text:span text:style-name="T149_10">with<text:s/></text:span><text:span text:style-name="T149_11">moderately</text:span><text:span text:style-name="T149_12"><text:s/>simplified</text:span><text:span text:style-name="T149_13"><text:s/></text:span><text:span text:style-name="T149_14">language</text:span><text:span text:style-name="T149_15"><text:s/>in<text:s/>line<text:s/>with<text:s/></text:span><text:span text:style-name="T149_16">annual<text:s/>review</text:span><text:span text:style-name="T149_17"><text:s/>recommendations</text:span><text:span text:style-name="T149_18"><text:s/>to<text:s/>better<text:s/>articulate<text:s/>how<text:s/>change<text:s/>is<text:s/>occurring.<text:s/></text:span></text:p>
            <text:p text:style-name="P150"/>
            <text:p text:style-name="P151"><text:span text:style-name="T151_1">The<text:s/>security<text:s/>shifts<text:s/>are<text:s/>built<text:s/>on<text:s/>a<text:s/>refreshed<text:s/>security<text:s/>strategy,<text:s/>drawing<text:s/>on<text:s/>lessons<text:s/>from<text:s/>the<text:s/>last<text:s/>five<text:s/>years<text:s/></text:span><text:span text:style-name="T151_2">and<text:s/>political<text:s/>economy<text:s/>analysis</text:span><text:span text:style-name="T151_3">.<text:s/></text:span></text:p>
            <text:p text:style-name="P152"/>
            <text:p text:style-name="P153"><text:span text:style-name="T153_1">Monitoring<text:s/>of<text:s/>the<text:s/>portfolio<text:s/>will<text:s/>also<text:s/>change.<text:s/>Project<text:s/>components<text:s/>will<text:s/>be<text:s/>monitored<text:s/>by<text:s/>a<text:s/></text:span><text:span text:style-name="T153_2">third-party</text:span><text:span text:style-name="T153_3"><text:s/>monitor<text:s/>with<text:s/>key<text:s/>areas<text:s/>of<text:s/>this<text:s/>portfolio<text:s/>contributing<text:s/>to<text:s/>both<text:s/>the<text:s/>CBP<text:s/>reporting<text:s/>and<text:s/>a<text:s/>whole<text:s/></text:span><text:span text:style-name="T153_4">of<text:s/></text:span><text:span text:style-name="T153_5">ODA<text:s/>portfolio<text:s/></text:span><text:span text:style-name="T153_6">reporting<text:s/>exercise.</text:span><text:span text:style-name="T153_7"><text:s/></text:span></text:p>
          </table:table-cell>
        </table:table-row>
      </table:table>
      <text:p text:style-name="P154"/>
      <text:p text:style-name="P155"><text:span text:style-name="T155_1">REVISED<text:s/>JANUARY<text:s/>202</text:span><text:span text:style-name="T155_2">6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text:list-style style:name="LS2">
      <text:list-level-style-bullet text:bullet-char="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3Level0" style:family="text">
      <style:text-properties style:font-name="Arial" style:font-name-asian="Times New Roman" style:font-name-complex="Aria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rial" style:font-name-asian="Times New Roman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Symbol" fo:font-size="10pt" style:font-size-asian="10pt"/>
    </style:style>
    <style:style style:name="List14Level2" style:family="text">
      <style:text-properties style:font-name="Symbol" fo:font-size="10pt" style:font-size-asian="10pt"/>
    </style:style>
    <style:style style:name="List14Level3" style:family="text">
      <style:text-properties style:font-name="Symbol" fo:font-size="10pt" style:font-size-asian="10pt"/>
    </style:style>
    <style:style style:name="List14Level4" style:family="text">
      <style:text-properties style:font-name="Symbol" fo:font-size="10pt" style:font-size-asian="10pt"/>
    </style:style>
    <style:style style:name="List14Level5" style:family="text">
      <style:text-properties style:font-name="Symbol" fo:font-size="10pt" style:font-size-asian="10pt"/>
    </style:style>
    <style:style style:name="List14Level6" style:family="text">
      <style:text-properties style:font-name="Symbol" fo:font-size="10pt" style:font-size-asian="10pt"/>
    </style:style>
    <style:style style:name="List14Level7" style:family="text">
      <style:text-properties style:font-name="Symbol" fo:font-size="10pt" style:font-size-asian="10pt"/>
    </style:style>
    <style:style style:name="List14Level8" style:family="text">
      <style:text-properties style:font-name="Symbol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6">
      <text:list-level-style-number style:num-format="1" text:style-name="List16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Arial" style:font-name-asian="Times New Roman" style:font-name-complex="Aria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-" text:style-name="List2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fo:font-weight="normal" style:font-weight-asian="normal"/>
    </style: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8">
      <text:list-level-style-number style:num-format="i" text:style-name="List38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0">
      <text:list-level-style-number style:num-format="1" text:style-name="List4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Somalia Stability Fund III_Business Case Addendum II_012026</dc:title>
    <meta:initial-creator>Shauna Corr</meta:initial-creator>
    <meta:creation-date>2026-08-12T08:41:00</meta:creation-date>
    <dc:creator>Sylvia Mukenya</dc:creator>
    <dc:date>2026-08-24T07:56:00</dc:date>
    <meta:print-date>2013-07-25T16:34:00</meta:print-date>
    <meta:template xlink:href="Addendum to Business Case form" xlink:type="simple"/>
    <meta:editing-cycles>10</meta:editing-cycles>
    <meta:editing-duration>PT2M</meta:editing-duration>
    <meta:document-statistic meta:page-count="6" meta:paragraph-count="116" meta:row-count="508" meta:word-count="2404" meta:character-count="15513" meta:non-whitespace-character-count="13225"/>
    <meta:user-defined meta:name="Business Document Type">Addendum to the Business Case</meta:user-defined>
    <meta:user-defined meta:name="ContentTypeId">0x010100A9E804AD2130B047BEB1B1355903FA59020003637956D242D54EABA1D7F40067B178</meta:user-defined>
    <meta:user-defined meta:name="docLang">en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