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Noto Sans Symbols" svg:font-family="Noto Sans Symbol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Tahoma" svg:font-family="Tahoma" style:font-pitch="variable" style:font-family-generic="swiss"/>
    <style:font-face style:name="Aptos Narrow" svg:font-family="Aptos Narrow" style:font-pitch="variable" style:font-family-generic="swiss"/>
    <style:font-face style:name="Aptos" svg:font-family="Aptos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/>
    </style:style>
    <style:style style:name="T6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6_6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T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196cm"/>
    </style:style>
    <style:style style:name="Column5" style:family="table-column">
      <style:table-column-properties style:column-width="1.325cm"/>
    </style:style>
    <style:style style:name="Column6" style:family="table-column">
      <style:table-column-properties style:column-width="1.49cm"/>
    </style:style>
    <style:style style:name="Column7" style:family="table-column">
      <style:table-column-properties style:column-width="1.492cm"/>
    </style:style>
    <style:style style:name="Column8" style:family="table-column">
      <style:table-column-properties style:column-width="1.496cm"/>
    </style:style>
    <style:style style:name="Column9" style:family="table-column">
      <style:table-column-properties style:column-width="1.475cm"/>
    </style:style>
    <style:style style:name="Column10" style:family="table-column">
      <style:table-column-properties style:column-width="1.476cm"/>
    </style:style>
    <style:style style:name="Column11" style:family="table-column">
      <style:table-column-properties style:column-width="1.476cm"/>
    </style:style>
    <style:style style:name="Column12" style:family="table-column">
      <style:table-column-properties style:column-width="1.476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0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paragraph-properties>
        <style:tab-stops>
          <style:tab-stop style:type="left" style:leader-style="none" style:position="12.622cm"/>
        </style:tab-stops>
      </style:paragraph-properties>
    </style:style>
    <style:style style:name="T39_1" style:family="text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padding-left="0.19cm" fo:padding-right="0.19cm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padding-left="0.19cm" fo:padding-right="0.19cm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padding-left="0.19cm" fo:padding-right="0.19cm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padding-left="0.19cm" fo:padding-right="0.19cm" fo:wrap-option="wrap"/>
    </style:style>
    <style:style style:name="P4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>
      <style:paragraph-properties fo:keep-with-next="always"/>
      <style:text-properties fo:font-size="10pt" style:font-size-asian="10pt" style:font-name-complex="Arial" style:font-size-complex="10pt"/>
    </style:style>
    <style:style style:name="P46" style:family="paragraph" style:parent-style-name="Normal">
      <style:paragraph-properties style:line-height-at-least="0.459cm"/>
    </style:style>
    <style:style style:name="T46_1" style:family="text">
      <style:text-properties fo:font-size="14pt" style:font-size-asian="14pt" fo:font-weight="bold" style:font-weight-asian="bold"/>
    </style:style>
    <style:style style:name="T46_2" style:family="text">
      <style:text-properties fo:font-size="14pt" style:font-size-asian="14pt" fo:font-weight="bold" style:font-weight-asian="bold"/>
    </style:style>
    <style:style style:name="P47" style:family="paragraph" style:parent-style-name="Normal">
      <style:paragraph-properties style:line-height-at-least="0.459cm"/>
      <style:text-properties fo:font-size="11pt" style:font-size-asian="11pt" style:font-size-complex="11pt" fo:font-weight="bold" style:font-weight-asian="bold"/>
    </style:style>
    <style:style style:name="P48" style:family="paragraph" style:parent-style-name="Normal">
      <style:paragraph-properties style:line-height-at-least="0.459cm"/>
    </style:style>
    <style:style style:name="T48_1" style:family="text">
      <style:text-properties fo:font-size="11pt" style:font-size-asian="11pt" style:font-size-complex="11pt" fo:font-weight="bold" style:font-weight-asian="bold"/>
    </style:style>
    <style:style style:name="P49" style:family="paragraph" style:parent-style-name="Normal">
      <style:paragraph-properties style:line-height-at-least="0.459cm"/>
    </style:style>
    <style:style style:name="P50" style:family="paragraph" style:parent-style-name="Normal">
      <style:paragraph-properties style:line-height-at-least="0.459cm"/>
    </style:style>
    <style:style style:name="T50_1" style:family="text">
      <style:text-properties fo:font-size="10pt" style:font-size-asian="10pt" style:font-size-complex="11pt"/>
    </style:style>
    <style:style style:name="P51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52" style:family="paragraph" style:parent-style-name="Normal">
      <style:paragraph-properties style:line-height-at-least="0.459cm"/>
    </style:style>
    <style:style style:name="T52_1" style:family="text">
      <style:text-properties fo:font-size="10pt" style:font-size-asian="10pt" style:font-size-complex="11pt"/>
    </style:style>
    <style:style style:name="T52_2" style:family="text">
      <style:text-properties fo:font-size="10pt" style:font-size-asian="10pt" style:font-size-complex="11pt"/>
    </style:style>
    <style:style style:name="T52_3" style:family="text">
      <style:text-properties fo:font-size="10pt" style:font-size-asian="10pt" style:font-size-complex="11pt"/>
    </style:style>
    <style:style style:name="T52_4" style:family="text">
      <style:text-properties fo:font-size="10pt" style:font-size-asian="10pt" style:font-size-complex="11pt"/>
    </style:style>
    <style:style style:name="T52_5" style:family="text">
      <style:text-properties fo:font-size="10pt" style:font-size-asian="10pt" style:font-size-complex="11pt"/>
    </style:style>
    <style:style style:name="P53" style:family="paragraph" style:parent-style-name="Normal">
      <style:paragraph-properties style:line-height-at-least="0.459cm"/>
    </style:style>
    <style:style style:name="P54" style:family="paragraph" style:parent-style-name="Normal">
      <style:paragraph-properties fo:text-align="justify" style:line-height-at-least="0.459cm"/>
    </style:style>
    <style:style style:name="T54_1" style:family="text">
      <style:text-properties fo:font-size="10pt" style:font-size-asian="10pt" style:font-size-complex="10pt"/>
    </style:style>
    <style:style style:name="T54_2" style:family="text">
      <style:text-properties fo:font-size="10pt" style:font-size-asian="10pt" style:font-size-complex="10pt"/>
    </style:style>
    <style:style style:name="T54_3" style:family="text">
      <style:text-properties fo:font-size="10pt" style:font-size-asian="10pt" style:font-size-complex="10pt"/>
    </style:style>
    <style:style style:name="T54_4" style:family="text">
      <style:text-properties fo:font-size="10pt" style:font-size-asian="10pt" style:font-size-complex="10pt"/>
    </style:style>
    <style:style style:name="T54_5" style:family="text">
      <style:text-properties fo:font-size="10pt" style:font-size-asian="10pt" style:font-size-complex="10pt"/>
    </style:style>
    <style:style style:name="T54_6" style:family="text">
      <style:text-properties fo:font-size="10pt" style:font-size-asian="10pt" style:font-size-complex="10pt"/>
    </style:style>
    <style:style style:name="T54_7" style:family="text">
      <style:text-properties fo:font-size="10pt" style:font-size-asian="10pt" style:font-size-complex="10pt"/>
    </style:style>
    <style:style style:name="T54_8" style:family="text">
      <style:text-properties fo:font-size="10pt" style:font-size-asian="10pt" style:font-size-complex="10pt"/>
    </style:style>
    <style:style style:name="T54_9" style:family="text">
      <style:text-properties fo:font-size="10pt" style:font-size-asian="10pt" style:font-size-complex="10pt"/>
    </style:style>
    <style:style style:name="P55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55_1" style:family="text">
      <style:text-properties fo:color="#000000" fo:font-size="10pt" style:font-name-asian="Arial" style:font-size-asian="10pt" style:font-name-complex="Arial" style:font-size-complex="10pt"/>
    </style:style>
    <style:style style:name="T55_2" style:family="text">
      <style:text-properties fo:color="#000000" fo:font-size="10pt" style:font-name-asian="Arial" style:font-size-asian="10pt" style:font-name-complex="Arial" style:font-size-complex="10pt"/>
    </style:style>
    <style:style style:name="P56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56_1" style:family="text">
      <style:text-properties fo:color="#000000" fo:font-size="10pt" style:font-name-asian="Arial" style:font-size-asian="10pt" style:font-name-complex="Arial" style:font-size-complex="10pt"/>
    </style:style>
    <style:style style:name="P57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57_1" style:family="text">
      <style:text-properties fo:color="#000000" fo:font-size="10pt" style:font-name-asian="Arial" style:font-size-asian="10pt" style:font-name-complex="Arial" style:font-size-complex="10pt"/>
    </style:style>
    <style:style style:name="T57_2" style:family="text">
      <style:text-properties fo:color="#000000" fo:font-size="10pt" style:font-name-asian="Arial" style:font-size-asian="10pt" style:font-name-complex="Arial" style:font-size-complex="10pt"/>
    </style:style>
    <style:style style:name="P58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59" style:family="paragraph" style:parent-style-name="Normal">
      <style:paragraph-properties fo:text-align="justify" style:line-height-at-least="0.459cm"/>
    </style:style>
    <style:style style:name="T59_1" style:family="text">
      <style:text-properties fo:font-size="10pt" style:font-size-asian="10pt" style:font-size-complex="10pt" fo:font-weight="bold" style:font-weight-asian="bold" style:font-weight-complex="bold"/>
    </style:style>
    <style:style style:name="T59_2" style:family="text">
      <style:text-properties fo:font-size="10pt" style:font-size-asian="10pt" style:font-size-complex="10pt"/>
    </style:style>
    <style:style style:name="T59_3" style:family="text">
      <style:text-properties fo:font-size="10pt" style:font-size-asian="10pt" style:font-size-complex="10pt"/>
    </style:style>
    <style:style style:name="T59_4" style:family="text">
      <style:text-properties fo:font-size="10pt" style:font-size-asian="10pt" style:font-size-complex="10pt"/>
    </style:style>
    <style:style style:name="T59_5" style:family="text" style:parent-style-name="Normal">
      <style:text-properties style:text-position="super 58%" fo:font-size="10pt" style:font-size-asian="10pt" style:font-size-complex="10pt"/>
    </style:style>
    <style:style style:name="P60" style:family="paragraph" style:parent-style-name="Normal">
      <style:paragraph-properties fo:padding="0cm" fo:border-top="none" fo:border-bottom="none" fo:border-left="none" fo:border-right="none"/>
    </style:style>
    <style:style style:name="T60_1" style:family="text">
      <style:text-properties fo:color="#000000" fo:font-size="8pt" style:font-name-asian="Arial" style:font-size-asian="8pt" style:font-name-complex="Arial" style:font-size-complex="8pt"/>
    </style:style>
    <style:style style:name="T60_2" style:family="text">
      <style:text-properties fo:font-size="10pt" style:font-size-asian="10pt" style:font-size-complex="10pt"/>
    </style:style>
    <style:style style:name="T60_3" style:family="text">
      <style:text-properties fo:font-size="10pt" style:font-size-asian="10pt" style:font-size-complex="10pt"/>
    </style:style>
    <style:style style:name="T60_4" style:family="text">
      <style:text-properties fo:font-size="10pt" style:font-size-asian="10pt" style:font-size-complex="10pt"/>
    </style:style>
    <style:style style:name="T60_5" style:family="text">
      <style:text-properties fo:font-size="10pt" style:font-size-asian="10pt" style:font-size-complex="10pt"/>
    </style:style>
    <style:style style:name="T60_6" style:family="text">
      <style:text-properties fo:font-size="10pt" style:font-size-asian="10pt" style:font-size-complex="10pt"/>
    </style:style>
    <style:style style:name="T60_7" style:family="text">
      <style:text-properties fo:font-size="10pt" style:font-size-asian="10pt" style:font-size-complex="10pt"/>
    </style:style>
    <style:style style:name="T60_8" style:family="text">
      <style:text-properties fo:font-size="10pt" style:font-size-asian="10pt" style:font-size-complex="10pt"/>
    </style:style>
    <style:style style:name="T60_9" style:family="text">
      <style:text-properties fo:font-size="10pt" style:font-size-asian="10pt" style:font-size-complex="10pt"/>
    </style:style>
    <style:style style:name="T60_10" style:family="text">
      <style:text-properties fo:font-size="10pt" style:font-size-asian="10pt" style:font-size-complex="10pt"/>
    </style:style>
    <style:style style:name="T60_11" style:family="text">
      <style:text-properties fo:font-size="10pt" style:font-size-asian="10pt" style:font-size-complex="10pt"/>
    </style:style>
    <style:style style:name="T60_12" style:family="text"/>
    <style:style style:name="T60_13" style:family="text">
      <style:text-properties fo:font-size="10pt" style:font-size-asian="10pt" style:font-size-complex="10pt"/>
    </style:style>
    <style:style style:name="P61" style:family="paragraph" style:parent-style-name="Normal">
      <style:paragraph-properties fo:text-align="justify" style:line-height-at-least="0.459cm"/>
      <style:text-properties fo:font-size="8pt" style:font-size-asian="8pt" style:font-size-complex="8pt"/>
    </style:style>
    <style:style style:name="P62" style:family="paragraph" style:parent-style-name="Normal">
      <style:paragraph-properties fo:text-align="justify" style:line-height-at-least="0.459cm"/>
    </style:style>
    <style:style style:name="T62_1" style:family="text">
      <style:text-properties fo:font-size="10pt" style:font-size-asian="10pt" style:font-size-complex="10pt"/>
    </style:style>
    <style:style style:name="P63" style:family="paragraph" style:parent-style-name="Normal">
      <style:paragraph-properties fo:text-align="justify" style:line-height-at-least="0.459cm" fo:padding="0cm" fo:border-top="none" fo:margin-top="0.071cm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63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3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3_3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3_4" style:family="text">
      <style:text-properties fo:color="#000000" fo:font-size="10pt" style:font-name-asian="Arial" style:font-size-asian="10pt" style:font-name-complex="Arial" style:font-size-complex="10pt"/>
    </style:style>
    <style:style style:name="T63_5" style:family="text">
      <style:text-properties fo:color="#000000" fo:font-size="10pt" style:font-name-asian="Arial" style:font-size-asian="10pt" style:font-name-complex="Arial" style:font-size-complex="10pt"/>
    </style:style>
    <style:style style:name="P64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64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4_2" style:family="text">
      <style:text-properties fo:color="#000000" fo:font-size="10pt" style:font-name-asian="Arial" style:font-size-asian="10pt" style:font-name-complex="Arial" style:font-size-complex="10pt"/>
    </style:style>
    <style:style style:name="P65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65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5_2" style:family="text">
      <style:text-properties fo:color="#000000" fo:font-size="10pt" style:font-name-asian="Arial" style:font-size-asian="10pt" style:font-name-complex="Arial" style:font-size-complex="10pt"/>
    </style:style>
    <style:style style:name="T65_3" style:family="text">
      <style:text-properties fo:color="#000000" fo:font-size="10pt" style:font-name-asian="Arial" style:font-size-asian="10pt" style:font-name-complex="Arial" style:font-size-complex="10pt"/>
    </style:style>
    <style:style style:name="P66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66_1" style:family="text">
      <style:text-properties fo:color="#000000" fo:font-size="10pt" style:font-name-asian="Arial" style:font-size-asian="10pt" style:font-name-complex="Arial" style:font-size-complex="10pt" fo:font-weight="bold" style:font-weight-asian="bold"/>
    </style:style>
    <style:style style:name="T66_2" style:family="text">
      <style:text-properties fo:color="#000000" fo:font-size="10pt" style:font-name-asian="Arial" style:font-size-asian="10pt" style:font-name-complex="Arial" style:font-size-complex="10pt"/>
    </style:style>
    <style:style style:name="T66_3" style:family="text">
      <style:text-properties fo:color="#000000" fo:font-size="10pt" style:font-name-asian="Arial" style:font-size-asian="10pt" style:font-name-complex="Arial"/>
    </style:style>
    <style:style style:name="T66_4" style:family="text">
      <style:text-properties fo:color="#000000" fo:font-size="10pt" style:font-name-asian="Arial" style:font-size-asian="10pt" style:font-name-complex="Arial"/>
    </style:style>
    <style:style style:name="T66_5" style:family="text">
      <style:text-properties fo:color="#000000" fo:font-size="10pt" style:font-name-asian="Arial" style:font-size-asian="10pt" style:font-name-complex="Arial"/>
    </style:style>
    <style:style style:name="T66_6" style:family="text">
      <style:text-properties fo:color="#000000" fo:font-size="10pt" style:font-name-asian="Arial" style:font-size-asian="10pt" style:font-name-complex="Arial"/>
    </style:style>
    <style:style style:name="P67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 fo:font-weight="bold" style:font-weight-asian="bold"/>
    </style:style>
    <style:style style:name="P68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68_1" style:family="text">
      <style:text-properties fo:font-size="10pt" style:font-size-asian="10pt" style:font-size-complex="10pt" fo:font-weight="bold" style:font-weight-asian="bold" style:font-weight-complex="bold"/>
    </style:style>
    <style:style style:name="T68_2" style:family="text">
      <style:text-properties fo:font-size="10pt" style:font-size-asian="10pt" style:font-size-complex="10pt"/>
    </style:style>
    <style:style style:name="T68_3" style:family="text">
      <style:text-properties fo:font-size="10pt" style:font-size-asian="10pt" style:font-size-complex="10pt"/>
    </style:style>
    <style:style style:name="T68_4" style:family="text">
      <style:text-properties fo:font-size="10pt" style:font-size-asian="10pt" style:font-size-complex="10pt"/>
    </style:style>
    <style:style style:name="T68_5" style:family="text">
      <style:text-properties fo:font-size="10pt" style:font-size-asian="10pt" style:font-size-complex="10pt"/>
    </style:style>
    <style:style style:name="T68_6" style:family="text">
      <style:text-properties fo:font-size="10pt" style:font-size-asian="10pt" style:font-size-complex="10pt"/>
    </style:style>
    <style:style style:name="T68_7" style:family="text">
      <style:text-properties fo:font-size="10pt" style:font-size-asian="10pt" style:font-size-complex="10pt"/>
    </style:style>
    <style:style style:name="T68_8" style:family="text">
      <style:text-properties fo:font-size="10pt" style:font-size-asian="10pt" style:font-size-complex="10pt"/>
    </style:style>
    <style:style style:name="T68_9" style:family="text">
      <style:text-properties fo:font-size="10pt" style:font-size-asian="10pt" style:font-size-complex="10pt"/>
    </style:style>
    <style:style style:name="T68_10" style:family="text">
      <style:text-properties fo:font-size="10pt" style:font-size-asian="10pt" style:font-size-complex="10pt"/>
    </style:style>
    <style:style style:name="T68_11" style:family="text">
      <style:text-properties fo:font-size="10pt" style:font-size-asian="10pt" style:font-size-complex="10pt"/>
    </style:style>
    <style:style style:name="T68_12" style:family="text">
      <style:text-properties fo:font-size="10pt" style:font-size-asian="10pt" style:font-size-complex="10pt"/>
    </style:style>
    <style:style style:name="T68_13" style:family="text">
      <style:text-properties fo:font-size="10pt" style:font-size-asian="10pt" style:font-size-complex="10pt"/>
    </style:style>
    <style:style style:name="T68_14" style:family="text">
      <style:text-properties fo:font-size="10pt" style:font-size-asian="10pt" style:font-size-complex="10pt"/>
    </style:style>
    <style:style style:name="T68_15" style:family="text">
      <style:text-properties fo:font-size="10pt" style:font-size-asian="10pt" style:font-size-complex="10pt"/>
    </style:style>
    <style:style style:name="T68_16" style:family="text">
      <style:text-properties fo:font-size="10pt" style:font-size-asian="10pt" style:font-size-complex="10pt"/>
    </style:style>
    <style:style style:name="T68_17" style:family="text">
      <style:text-properties fo:font-size="10pt" style:font-size-asian="10pt" style:font-size-complex="10pt"/>
    </style:style>
    <style:style style:name="T68_18" style:family="text">
      <style:text-properties fo:font-size="10pt" style:font-size-asian="10pt" style:font-size-complex="10pt"/>
    </style:style>
    <style:style style:name="T68_19" style:family="text">
      <style:text-properties fo:font-size="10pt" style:font-size-asian="10pt" style:font-size-complex="10pt"/>
    </style:style>
    <style:style style:name="T68_20" style:family="text">
      <style:text-properties fo:font-size="10pt" style:font-size-asian="10pt" style:font-size-complex="10pt"/>
    </style:style>
    <style:style style:name="T68_21" style:family="text">
      <style:text-properties fo:font-size="10pt" style:font-size-asian="10pt" style:font-size-complex="10pt"/>
    </style:style>
    <style:style style:name="T68_22" style:family="text">
      <style:text-properties fo:font-size="10pt" style:font-size-asian="10pt" style:font-size-complex="10pt"/>
    </style:style>
    <style:style style:name="T68_23" style:family="text">
      <style:text-properties fo:font-size="10pt" style:font-size-asian="10pt" style:font-size-complex="10pt"/>
    </style:style>
    <style:style style:name="T68_24" style:family="text">
      <style:text-properties fo:font-size="10pt" style:font-size-asian="10pt" style:font-size-complex="10pt"/>
    </style:style>
    <style:style style:name="T68_25" style:family="text">
      <style:text-properties fo:font-size="10pt" style:font-size-asian="10pt" style:font-size-complex="10pt"/>
    </style:style>
    <style:style style:name="T68_26" style:family="text">
      <style:text-properties fo:font-size="10pt" style:font-size-asian="10pt" style:font-size-complex="10pt"/>
    </style:style>
    <style:style style:name="T68_27" style:family="text">
      <style:text-properties fo:font-size="10pt" style:font-size-asian="10pt" style:font-size-complex="10pt"/>
    </style:style>
    <style:style style:name="P69" style:family="paragraph" style:parent-style-name="Normal">
      <style:paragraph-properties fo:text-align="justify" style:line-height-at-least="0.459cm"/>
    </style:style>
    <style:style style:name="T69_1" style:family="text">
      <style:text-properties fo:font-size="10pt" style:font-size-asian="10pt" style:font-size-complex="10pt"/>
    </style:style>
    <style:style style:name="T69_2" style:family="text">
      <style:text-properties fo:font-size="10pt" style:font-size-asian="10pt" style:font-size-complex="10pt"/>
    </style:style>
    <style:style style:name="P70" style:family="paragraph" style:parent-style-name="Normal">
      <style:paragraph-properties fo:text-align="justify" style:line-height-at-least="0.459cm"/>
    </style:style>
    <style:style style:name="T70_1" style:family="text">
      <style:text-properties fo:font-size="10pt" style:font-size-asian="10pt" style:font-size-complex="10pt" fo:font-weight="bold" style:font-weight-asian="bold" style:font-weight-complex="bold"/>
    </style:style>
    <style:style style:name="P71" style:family="paragraph" style:parent-style-name="Normal">
      <style:paragraph-properties style:line-height-at-least="0.459cm" fo:margin-top="0.071cm"/>
      <style:text-properties fo:font-size="10pt" style:font-name-asian="Arial" style:font-size-asian="10pt" style:font-name-complex="Arial" style:font-size-complex="10pt"/>
    </style:style>
    <style:style style:name="P72" style:family="paragraph" style:parent-style-name="Normal">
      <style:paragraph-properties style:line-height-at-least="0.459cm" fo:margin-top="0.071cm" fo:margin-bottom="0.071cm"/>
    </style:style>
    <style:style style:name="T72_1" style:family="text">
      <style:text-properties fo:font-size="10pt" style:font-size-asian="10pt" style:font-size-complex="10pt" fo:font-weight="bold" style:font-weight-asian="bold" style:font-weight-complex="bold"/>
    </style:style>
    <style:style style:name="P73" style:family="paragraph" style:parent-style-name="List_20_Paragraph">
      <style:paragraph-properties style:line-height-at-least="0.459cm" fo:margin-bottom="0.212cm"/>
      <style:text-properties fo:font-size="10pt" style:font-size-asian="10pt"/>
    </style:style>
    <style:style style:name="T73_1" style:family="text">
      <style:text-properties fo:font-size="10pt" style:font-size-asian="10pt"/>
    </style:style>
    <style:style style:name="P74" style:family="paragraph" style:parent-style-name="List_20_Paragraph">
      <style:paragraph-properties style:line-height-at-least="0.459cm" fo:margin-bottom="0.212cm"/>
      <style:text-properties fo:font-size="10pt" style:font-size-asian="10pt"/>
    </style:style>
    <style:style style:name="T74_1" style:family="text">
      <style:text-properties fo:font-size="10pt" style:font-size-asian="10pt"/>
    </style:style>
    <style:style style:name="P75" style:family="paragraph" style:parent-style-name="List_20_Paragraph">
      <style:paragraph-properties style:line-height-at-least="0.459cm" fo:margin-bottom="0.212cm"/>
      <style:text-properties fo:font-size="10pt" style:font-size-asian="10pt"/>
    </style:style>
    <style:style style:name="T75_1" style:family="text">
      <style:text-properties fo:font-size="10pt" style:font-size-asian="10pt"/>
    </style:style>
    <style:style style:name="P76" style:family="paragraph" style:parent-style-name="List_20_Paragraph">
      <style:paragraph-properties style:line-height-at-least="0.459cm" fo:margin-bottom="0.212cm"/>
      <style:text-properties fo:font-size="10pt" style:font-size-asian="10pt"/>
    </style:style>
    <style:style style:name="T76_1" style:family="text">
      <style:text-properties fo:font-size="10pt" style:font-size-asian="10pt"/>
    </style:style>
    <style:style style:name="P77" style:family="paragraph" style:parent-style-name="Normal">
      <style:paragraph-properties style:line-height-at-least="0.459cm" fo:margin-top="0.071cm"/>
      <style:text-properties fo:color="#70ad47" fo:font-size="10pt" style:font-size-asian="10pt" style:font-name-complex="Arial" style:font-size-complex="10pt"/>
    </style:style>
    <style:style style:name="P78" style:family="paragraph" style:parent-style-name="Normal">
      <style:paragraph-properties style:line-height-at-least="0.459cm" fo:margin-top="0.071cm"/>
    </style:style>
    <style:style style:name="T78_1" style:family="text">
      <style:text-properties fo:font-size="10pt" style:font-size-asian="10pt" style:font-name-complex="Arial" style:font-size-complex="10pt"/>
    </style:style>
    <style:style style:name="T78_2" style:family="text">
      <style:text-properties fo:font-size="10pt" style:font-size-asian="10pt" style:font-name-complex="Arial" style:font-size-complex="10pt"/>
    </style:style>
    <style:style style:name="T78_3" style:family="text">
      <style:text-properties fo:font-size="10pt" style:font-size-asian="10pt" style:font-name-complex="Arial" style:font-size-complex="10pt"/>
    </style:style>
    <style:style style:name="T78_4" style:family="text">
      <style:text-properties fo:font-size="10pt" style:font-size-asian="10pt" style:font-name-complex="Arial" style:font-size-complex="10pt"/>
    </style:style>
    <style:style style:name="T78_5" style:family="text">
      <style:text-properties fo:font-size="10pt" style:font-size-asian="10pt" style:font-name-complex="Arial" style:font-size-complex="10pt"/>
    </style:style>
    <style:style style:name="T78_6" style:family="text">
      <style:text-properties fo:font-size="10pt" style:font-size-asian="10pt" style:font-name-complex="Arial" style:font-size-complex="10pt"/>
    </style:style>
    <style:style style:name="T78_7" style:family="text">
      <style:text-properties fo:font-size="10pt" style:font-size-asian="10pt" style:font-name-complex="Arial" style:font-size-complex="10pt"/>
    </style:style>
    <style:style style:name="T78_8" style:family="text">
      <style:text-properties fo:font-size="10pt" style:font-size-asian="10pt" style:font-name-complex="Arial" style:font-size-complex="10pt"/>
    </style:style>
    <style:style style:name="T78_9" style:family="text">
      <style:text-properties fo:font-size="10pt" style:font-size-asian="10pt" style:font-name-complex="Arial" style:font-size-complex="10pt"/>
    </style:style>
    <style:style style:name="T78_10" style:family="text">
      <style:text-properties fo:font-size="10pt" style:font-size-asian="10pt" style:font-name-complex="Arial" style:font-size-complex="10pt"/>
    </style:style>
    <style:style style:name="T78_11" style:family="text">
      <style:text-properties fo:font-size="10pt" style:font-size-asian="10pt" style:font-name-complex="Arial" style:font-size-complex="10pt"/>
    </style:style>
    <style:style style:name="T78_12" style:family="text">
      <style:text-properties fo:font-size="10pt" style:font-size-asian="10pt" style:font-name-complex="Arial" style:font-size-complex="10pt"/>
    </style:style>
    <style:style style:name="T78_13" style:family="text">
      <style:text-properties fo:font-size="10pt" style:font-size-asian="10pt" style:font-name-complex="Arial" style:font-size-complex="10pt"/>
    </style:style>
    <style:style style:name="T78_14" style:family="text">
      <style:text-properties fo:font-size="10pt" style:font-size-asian="10pt" style:font-name-complex="Arial" style:font-size-complex="10pt"/>
    </style:style>
    <style:style style:name="T78_15" style:family="text">
      <style:text-properties fo:font-size="10pt" style:font-size-asian="10pt" style:font-name-complex="Arial" style:font-size-complex="10pt"/>
    </style:style>
    <style:style style:name="P79" style:family="paragraph" style:parent-style-name="Normal">
      <style:paragraph-properties style:line-height-at-least="0.459cm" fo:margin-top="0.071cm" fo:margin-bottom="0.071cm"/>
      <style:text-properties fo:color="#70ad47" fo:font-size="10pt" style:font-size-asian="10pt" style:font-name-complex="Arial" style:font-size-complex="10pt"/>
    </style:style>
    <style:style style:name="P80" style:family="paragraph" style:parent-style-name="Normal">
      <style:paragraph-properties style:line-height-at-least="0.459cm"/>
    </style:style>
    <style:style style:name="T8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1" style:family="paragraph" style:parent-style-name="Normal">
      <style:paragraph-properties style:line-height-at-least="0.459cm"/>
      <style:text-properties fo:font-size="11pt" style:font-size-asian="11pt" style:font-size-complex="11pt" fo:font-weight="bold" style:font-weight-asian="bold"/>
    </style:style>
    <style:style style:name="P82" style:family="paragraph" style:parent-style-name="Normal">
      <style:paragraph-properties style:line-height-at-least="0.459cm"/>
    </style:style>
    <style:style style:name="T82_1" style:family="text">
      <style:text-properties fo:font-size="10pt" style:font-size-asian="10pt" style:font-size-complex="10pt"/>
    </style:style>
    <style:style style:name="T82_2" style:family="text">
      <style:text-properties fo:font-size="10pt" style:font-size-asian="10pt" style:font-size-complex="10pt"/>
    </style:style>
    <style:style style:name="T82_3" style:family="text">
      <style:text-properties fo:font-size="10pt" style:font-size-asian="10pt" style:font-size-complex="10pt"/>
    </style:style>
    <style:style style:name="T82_4" style:family="text">
      <style:text-properties fo:font-size="10pt" style:font-size-asian="10pt" style:font-size-complex="10pt"/>
    </style:style>
    <style:style style:name="T82_5" style:family="text">
      <style:text-properties fo:font-size="10pt" style:font-size-asian="10pt" style:font-size-complex="10pt"/>
    </style:style>
    <style:style style:name="T82_6" style:family="text">
      <style:text-properties fo:font-size="10pt" style:font-size-asian="10pt" style:font-size-complex="10pt"/>
    </style:style>
    <style:style style:name="T82_7" style:family="text">
      <style:text-properties fo:font-size="10pt" style:font-size-asian="10pt" style:font-size-complex="10pt"/>
    </style:style>
    <style:style style:name="T82_8" style:family="text">
      <style:text-properties fo:font-size="10pt" style:font-size-asian="10pt" style:font-size-complex="10pt"/>
    </style:style>
    <style:style style:name="T82_9" style:family="text">
      <style:text-properties fo:font-size="10pt" style:font-size-asian="10pt" style:font-size-complex="10pt"/>
    </style:style>
    <style:style style:name="T82_10" style:family="text">
      <style:text-properties fo:font-size="10pt" style:font-size-asian="10pt" style:font-size-complex="10pt"/>
    </style:style>
    <style:style style:name="T82_11" style:family="text">
      <style:text-properties fo:font-size="10pt" style:font-size-asian="10pt" style:font-size-complex="10pt"/>
    </style:style>
    <style:style style:name="T82_12" style:family="text">
      <style:text-properties fo:font-size="10pt" style:font-size-asian="10pt" style:font-size-complex="10pt"/>
    </style:style>
    <style:style style:name="T82_13" style:family="text">
      <style:text-properties fo:font-size="10pt" style:font-size-asian="10pt" style:font-size-complex="10pt"/>
    </style:style>
    <style:style style:name="T82_14" style:family="text">
      <style:text-properties fo:font-size="10pt" style:font-size-asian="10pt" style:font-size-complex="10pt"/>
    </style:style>
    <style:style style:name="T82_15" style:family="text">
      <style:text-properties fo:font-size="10pt" style:font-size-asian="10pt" style:font-size-complex="10pt"/>
    </style:style>
    <style:style style:name="T82_16" style:family="text">
      <style:text-properties fo:font-size="10pt" style:font-size-asian="10pt" style:font-size-complex="10pt"/>
    </style:style>
    <style:style style:name="T82_17" style:family="text">
      <style:text-properties fo:font-size="10pt" style:font-size-asian="10pt" style:font-size-complex="10pt"/>
    </style:style>
    <style:style style:name="T82_18" style:family="text">
      <style:text-properties fo:font-size="10pt" style:font-size-asian="10pt" style:font-size-complex="10pt"/>
    </style:style>
    <style:style style:name="T82_19" style:family="text">
      <style:text-properties fo:font-size="10pt" style:font-size-asian="10pt" style:font-size-complex="10pt"/>
    </style:style>
    <style:style style:name="T82_20" style:family="text">
      <style:text-properties fo:font-size="10pt" style:font-size-asian="10pt" style:font-size-complex="10pt"/>
    </style:style>
    <style:style style:name="T82_21" style:family="text">
      <style:text-properties fo:font-size="10pt" style:font-size-asian="10pt" style:font-size-complex="10pt"/>
    </style:style>
    <style:style style:name="T82_22" style:family="text">
      <style:text-properties fo:font-size="10pt" style:font-size-asian="10pt" style:font-size-complex="10pt"/>
    </style:style>
    <style:style style:name="T82_23" style:family="text">
      <style:text-properties fo:font-size="10pt" style:font-size-asian="10pt" style:font-size-complex="10pt"/>
    </style:style>
    <style:style style:name="T82_24" style:family="text">
      <style:text-properties fo:font-size="10pt" style:font-size-asian="10pt" style:font-size-complex="10pt"/>
    </style:style>
    <style:style style:name="T82_25" style:family="text">
      <style:text-properties fo:font-size="10pt" style:font-size-asian="10pt" style:font-size-complex="10pt"/>
    </style:style>
    <style:style style:name="T82_26" style:family="text">
      <style:text-properties fo:font-size="10pt" style:font-size-asian="10pt" style:font-size-complex="10pt"/>
    </style:style>
    <style:style style:name="T82_27" style:family="text">
      <style:text-properties fo:font-size="10pt" style:font-size-asian="10pt" style:font-size-complex="10pt"/>
    </style:style>
    <style:style style:name="T82_28" style:family="text">
      <style:text-properties fo:font-size="10pt" style:font-size-asian="10pt" style:font-size-complex="10pt"/>
    </style:style>
    <style:style style:name="T82_29" style:family="text">
      <style:text-properties fo:font-size="10pt" style:font-size-asian="10pt" style:font-size-complex="10pt"/>
    </style:style>
    <style:style style:name="T82_30" style:family="text">
      <style:text-properties fo:font-size="10pt" style:font-size-asian="10pt" style:font-size-complex="10pt"/>
    </style:style>
    <style:style style:name="T82_31" style:family="text">
      <style:text-properties fo:font-size="10pt" style:font-size-asian="10pt" style:font-size-complex="10pt"/>
    </style:style>
    <style:style style:name="T82_32" style:family="text">
      <style:text-properties fo:font-size="10pt" style:font-size-asian="10pt" style:font-size-complex="10pt"/>
    </style:style>
    <style:style style:name="T82_33" style:family="text">
      <style:text-properties fo:font-size="10pt" style:font-size-asian="10pt" style:font-size-complex="10pt"/>
    </style:style>
    <style:style style:name="T82_34" style:family="text">
      <style:text-properties fo:font-size="10pt" style:font-size-asian="10pt" style:font-size-complex="10pt"/>
    </style:style>
    <style:style style:name="T82_35" style:family="text">
      <style:text-properties fo:font-size="10pt" style:font-size-asian="10pt" style:font-size-complex="10pt"/>
    </style:style>
    <style:style style:name="T82_36" style:family="text">
      <style:text-properties fo:font-size="10pt" style:font-size-asian="10pt" style:font-size-complex="10pt"/>
    </style:style>
    <style:style style:name="T82_37" style:family="text">
      <style:text-properties fo:font-size="10pt" style:font-size-asian="10pt" style:font-size-complex="10pt"/>
    </style:style>
    <style:style style:name="T82_38" style:family="text">
      <style:text-properties fo:font-size="10pt" style:font-size-asian="10pt" style:font-size-complex="10pt"/>
    </style:style>
    <style:style style:name="T82_39" style:family="text">
      <style:text-properties fo:font-size="10pt" style:font-size-asian="10pt" style:font-size-complex="10pt"/>
    </style:style>
    <style:style style:name="T82_40" style:family="text">
      <style:text-properties fo:font-size="10pt" style:font-size-asian="10pt" style:font-size-complex="10pt"/>
    </style:style>
    <style:style style:name="P83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84" style:family="paragraph" style:parent-style-name="Normal">
      <style:paragraph-properties style:line-height-at-least="0.459cm" fo:margin-top="0.071cm" fo:margin-bottom="0.071cm"/>
    </style:style>
    <style:style style:name="T8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4_4" style:family="text">
      <style:text-properties fo:font-size="10pt" style:font-size-asian="10pt" style:font-name-complex="Arial" style:font-size-complex="10pt"/>
    </style:style>
    <style:style style:name="T84_5" style:family="text">
      <style:text-properties fo:font-size="10pt" style:font-size-asian="10pt" style:font-name-complex="Arial" style:font-size-complex="10pt"/>
    </style:style>
    <style:style style:name="T84_6" style:family="text">
      <style:text-properties fo:font-size="10pt" style:font-size-asian="10pt" style:font-name-complex="Arial" style:font-size-complex="10pt"/>
    </style:style>
    <style:style style:name="T84_7" style:family="text">
      <style:text-properties fo:font-size="10pt" style:font-size-asian="10pt" style:font-name-complex="Arial" style:font-size-complex="10pt"/>
    </style:style>
    <style:style style:name="T84_8" style:family="text">
      <style:text-properties fo:font-size="10pt" style:font-size-asian="10pt" style:font-name-complex="Arial" style:font-size-complex="10pt"/>
    </style:style>
    <style:style style:name="T84_9" style:family="text">
      <style:text-properties fo:font-size="10pt" style:font-size-asian="10pt" style:font-name-complex="Arial" style:font-size-complex="10pt"/>
    </style:style>
    <style:style style:name="T84_10" style:family="text">
      <style:text-properties fo:font-size="10pt" style:font-size-asian="10pt" style:font-name-complex="Arial" style:font-size-complex="10pt"/>
    </style:style>
    <style:style style:name="T84_11" style:family="text">
      <style:text-properties fo:font-size="10pt" style:font-size-asian="10pt" style:font-name-complex="Arial" style:font-size-complex="10pt"/>
    </style:style>
    <style:style style:name="T84_12" style:family="text">
      <style:text-properties fo:font-size="10pt" style:font-size-asian="10pt" style:font-name-complex="Arial" style:font-size-complex="10pt"/>
    </style:style>
    <style:style style:name="T84_13" style:family="text">
      <style:text-properties fo:font-size="10pt" style:font-size-asian="10pt" style:font-name-complex="Arial" style:font-size-complex="10pt"/>
    </style:style>
    <style:style style:name="T84_14" style:family="text">
      <style:text-properties fo:font-size="10pt" style:font-size-asian="10pt" style:font-name-complex="Arial" style:font-size-complex="10pt"/>
    </style:style>
    <style:style style:name="T84_15" style:family="text">
      <style:text-properties fo:font-size="10pt" style:font-size-asian="10pt" style:font-name-complex="Arial" style:font-size-complex="10pt"/>
    </style:style>
    <style:style style:name="T84_16" style:family="text">
      <style:text-properties fo:font-size="10pt" style:font-size-asian="10pt" style:font-name-complex="Arial" style:font-size-complex="10pt"/>
    </style:style>
    <style:style style:name="P85" style:family="paragraph" style:parent-style-name="Normal">
      <style:paragraph-properties style:line-height-at-least="0.459cm"/>
      <style:text-properties fo:font-size="10pt" style:font-size-asian="10pt" style:font-size-complex="10pt" fo:language="en" fo:font-weight="bold" style:font-weight-asian="bold"/>
    </style:style>
    <style:style style:name="P86" style:family="paragraph" style:parent-style-name="Normal">
      <style:paragraph-properties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6_1" style:family="text">
      <style:text-properties fo:font-size="10pt" style:font-size-asian="10pt" style:font-size-complex="10pt" fo:font-weight="bold" style:font-weight-asian="bold" style:font-weight-complex="bold"/>
    </style:style>
    <style:style style:name="P87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size-complex="10pt"/>
    </style:style>
    <style:style style:name="P88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8_1" style:family="text">
      <style:text-properties fo:font-size="10pt" style:font-size-asian="10pt" style:font-name-complex="Arial" style:font-size-complex="10pt"/>
    </style:style>
    <style:style style:name="T88_2" style:family="text">
      <style:text-properties fo:font-size="10pt" style:font-size-asian="10pt" style:font-name-complex="Arial" style:font-size-complex="10pt"/>
    </style:style>
    <style:style style:name="T88_3" style:family="text">
      <style:text-properties fo:font-size="10pt" style:font-size-asian="10pt" style:font-name-complex="Arial" style:font-size-complex="10pt"/>
    </style:style>
    <style:style style:name="T88_4" style:family="text">
      <style:text-properties fo:font-size="10pt" style:font-size-asian="10pt" style:font-name-complex="Arial" style:font-size-complex="10pt"/>
    </style:style>
    <style:style style:name="T88_5" style:family="text">
      <style:text-properties fo:font-size="10pt" style:font-size-asian="10pt" style:font-name-complex="Arial" style:font-size-complex="10pt"/>
    </style:style>
    <style:style style:name="T88_6" style:family="text">
      <style:text-properties fo:font-size="10pt" style:font-size-asian="10pt" style:font-name-complex="Arial" style:font-size-complex="10pt"/>
    </style:style>
    <style:style style:name="P89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90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0_1" style:family="text">
      <style:text-properties fo:font-size="10pt" style:font-size-asian="10pt" style:font-size-complex="10pt"/>
    </style:style>
    <style:style style:name="T90_2" style:family="text">
      <style:text-properties fo:font-size="10pt" style:font-size-asian="10pt" style:font-size-complex="10pt"/>
    </style:style>
    <style:style style:name="T90_3" style:family="text">
      <style:text-properties fo:font-size="10pt" style:font-size-asian="10pt" style:font-name-complex="Arial" style:font-size-complex="10pt" fo:language-asian="en" fo:country-asian="GB"/>
    </style:style>
    <style:style style:name="T90_4" style:family="text">
      <style:text-properties fo:font-size="10pt" style:font-size-asian="10pt" style:font-name-complex="Arial" style:font-size-complex="10pt" fo:language-asian="en" fo:country-asian="GB"/>
    </style:style>
    <style:style style:name="T90_5" style:family="text">
      <style:text-properties fo:font-size="10pt" style:font-size-asian="10pt" style:font-size-complex="10pt"/>
    </style:style>
    <style:style style:name="P91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size-complex="10pt"/>
    </style:style>
    <style:style style:name="P92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2_1" style:family="text">
      <style:text-properties fo:font-size="10pt" style:font-size-asian="10pt" style:font-size-complex="10pt"/>
    </style:style>
    <style:style style:name="T92_2" style:family="text">
      <style:text-properties fo:font-size="10pt" style:font-size-asian="10pt" style:font-size-complex="10pt"/>
    </style:style>
    <style:style style:name="T92_3" style:family="text">
      <style:text-properties fo:font-size="10pt" style:font-size-asian="10pt" style:font-size-complex="10pt"/>
    </style:style>
    <style:style style:name="T92_4" style:family="text">
      <style:text-properties fo:font-size="10pt" style:font-size-asian="10pt" style:font-size-complex="10pt"/>
    </style:style>
    <style:style style:name="T92_5" style:family="text">
      <style:text-properties fo:font-size="10pt" style:font-size-asian="10pt" style:font-size-complex="10pt"/>
    </style:style>
    <style:style style:name="T92_6" style:family="text">
      <style:text-properties fo:font-size="10pt" style:font-size-asian="10pt" style:font-size-complex="10pt"/>
    </style:style>
    <style:style style:name="T92_7" style:family="text">
      <style:text-properties fo:font-size="10pt" style:font-size-asian="10pt" style:font-size-complex="10pt"/>
    </style:style>
    <style:style style:name="T92_8" style:family="text">
      <style:text-properties fo:font-size="10pt" style:font-size-asian="10pt" style:font-size-complex="10pt"/>
    </style:style>
    <style:style style:name="T92_9" style:family="text">
      <style:text-properties fo:font-size="10pt" style:font-size-asian="10pt" style:font-size-complex="10pt"/>
    </style:style>
    <style:style style:name="T92_10" style:family="text">
      <style:text-properties fo:font-size="10pt" style:font-size-asian="10pt" style:font-size-complex="10pt"/>
    </style:style>
    <style:style style:name="T92_11" style:family="text">
      <style:text-properties fo:font-size="10pt" style:font-size-asian="10pt" style:font-size-complex="10pt"/>
    </style:style>
    <style:style style:name="T92_12" style:family="text">
      <style:text-properties fo:font-size="10pt" style:font-size-asian="10pt" style:font-name-complex="Arial" style:font-size-complex="10pt"/>
    </style:style>
    <style:style style:name="T92_13" style:family="text">
      <style:text-properties fo:font-size="10pt" style:font-size-asian="10pt" style:font-name-complex="Arial" style:font-size-complex="10pt"/>
    </style:style>
    <style:style style:name="T92_14" style:family="text">
      <style:text-properties fo:font-size="10pt" style:font-size-asian="10pt" style:font-name-complex="Arial" style:font-size-complex="10pt"/>
    </style:style>
    <style:style style:name="T92_15" style:family="text">
      <style:text-properties fo:font-size="10pt" style:font-size-asian="10pt" style:font-name-complex="Arial" style:font-size-complex="10pt"/>
    </style:style>
    <style:style style:name="T92_16" style:family="text">
      <style:text-properties fo:font-size="10pt" style:font-size-asian="10pt" style:font-name-complex="Arial" style:font-size-complex="10pt"/>
    </style:style>
    <style:style style:name="T92_17" style:family="text">
      <style:text-properties fo:font-size="10pt" style:font-size-asian="10pt" style:font-name-complex="Arial" style:font-size-complex="10pt"/>
    </style:style>
    <style:style style:name="T92_18" style:family="text">
      <style:text-properties fo:font-size="10pt" style:font-size-asian="10pt" style:font-name-complex="Arial" style:font-size-complex="10pt"/>
    </style:style>
    <style:style style:name="T92_19" style:family="text">
      <style:text-properties fo:font-size="10pt" style:font-size-asian="10pt" style:font-name-complex="Arial" style:font-size-complex="10pt"/>
    </style:style>
    <style:style style:name="T92_20" style:family="text">
      <style:text-properties fo:font-size="10pt" style:font-size-asian="10pt" style:font-name-complex="Arial" style:font-size-complex="10pt"/>
    </style:style>
    <style:style style:name="P93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94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4_1" style:family="text">
      <style:text-properties fo:font-size="10pt" style:font-size-asian="10pt" style:font-name-complex="Arial" style:font-size-complex="10pt"/>
    </style:style>
    <style:style style:name="T94_2" style:family="text">
      <style:text-properties fo:font-size="10pt" style:font-size-asian="10pt" style:font-name-complex="Arial" style:font-size-complex="10pt"/>
    </style:style>
    <style:style style:name="T94_3" style:family="text">
      <style:text-properties fo:font-size="10pt" style:font-size-asian="10pt" style:font-name-complex="Arial" style:font-size-complex="10pt"/>
    </style:style>
    <style:style style:name="T94_4" style:family="text">
      <style:text-properties fo:font-size="10pt" style:font-size-asian="10pt" style:font-name-complex="Arial" style:font-size-complex="10pt"/>
    </style:style>
    <style:style style:name="T94_5" style:family="text">
      <style:text-properties fo:font-size="10pt" style:font-size-asian="10pt" style:font-name-complex="Arial" style:font-size-complex="10pt"/>
    </style:style>
    <style:style style:name="P95" style:family="paragraph" style:parent-style-name="Normal">
      <style:paragraph-properties style:line-height-at-least="0.459cm" fo:margin-top="0.071cm" fo:margin-bottom="0.071cm"/>
      <style:text-properties fo:font-size="10pt" style:font-size-asian="10pt" style:font-name-complex="Arial" style:font-size-complex="10pt"/>
    </style:style>
    <style:style style:name="P96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6_1" style:family="text">
      <style:text-properties fo:font-size="10pt" style:font-size-asian="10pt" style:font-size-complex="10pt" fo:font-weight="bold" style:font-weight-asian="bold" style:font-weight-complex="bold" style:text-underline-style="solid" style:text-underline-color="font-color"/>
    </style:style>
    <style:style style:name="P97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7_1" style:family="text">
      <style:text-properties fo:font-size="10pt" style:font-size-asian="10pt" style:font-size-complex="10pt"/>
    </style:style>
    <style:style style:name="P98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8_1" style:family="text">
      <style:text-properties fo:font-size="10pt" style:font-size-asian="10pt" style:font-size-complex="10pt" fo:font-weight="bold" style:font-weight-asian="bold" style:font-weight-complex="bold"/>
    </style:style>
    <style:style style:name="P99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99_1" style:family="text">
      <style:text-properties fo:font-size="10pt" style:font-size-asian="10pt" fo:font-weight="bold" style:font-weight-asian="bold" style:font-weight-complex="bold"/>
    </style:style>
    <style:style style:name="T99_2" style:family="text">
      <style:text-properties fo:font-size="10pt" style:font-size-asian="10pt" fo:font-weight="bold" style:font-weight-asian="bold" style:font-weight-complex="bold"/>
    </style:style>
    <style:style style:name="T99_3" style:family="text">
      <style:text-properties fo:font-size="10pt" style:font-size-asian="10pt" fo:font-weight="bold" style:font-weight-asian="bold" style:font-weight-complex="bold"/>
    </style:style>
    <style:style style:name="T99_4" style:family="text">
      <style:text-properties fo:font-size="10pt" style:font-size-asian="10pt"/>
    </style:style>
    <style:style style:name="T99_5" style:family="text">
      <style:text-properties fo:font-size="10pt" style:font-size-asian="10pt"/>
    </style:style>
    <style:style style:name="T99_6" style:family="text">
      <style:text-properties fo:font-size="10pt" style:font-size-asian="10pt"/>
    </style:style>
    <style:style style:name="T99_7" style:family="text">
      <style:text-properties fo:font-size="10pt" style:font-size-asian="10pt"/>
    </style:style>
    <style:style style:name="T99_8" style:family="text">
      <style:text-properties fo:font-size="10pt" style:font-size-asian="10pt"/>
    </style:style>
    <style:style style:name="T99_9" style:family="text">
      <style:text-properties fo:font-size="10pt" style:font-size-asian="10pt"/>
    </style:style>
    <style:style style:name="T99_10" style:family="text">
      <style:text-properties fo:font-size="10pt" style:font-size-asian="10pt"/>
    </style:style>
    <style:style style:name="T99_11" style:family="text">
      <style:text-properties fo:font-size="10pt" style:font-size-asian="10pt"/>
    </style:style>
    <style:style style:name="T99_12" style:family="text">
      <style:text-properties fo:font-size="10pt" style:font-size-asian="10pt"/>
    </style:style>
    <style:style style:name="T99_13" style:family="text">
      <style:text-properties fo:font-size="10pt" style:font-size-asian="10pt"/>
    </style:style>
    <style:style style:name="T99_14" style:family="text">
      <style:text-properties fo:font-size="10pt" style:font-size-asian="10pt" style:font-name-complex="Arial"/>
    </style:style>
    <style:style style:name="T99_15" style:family="text">
      <style:text-properties fo:font-size="10pt" style:font-size-asian="10pt" style:font-name-complex="Arial"/>
    </style:style>
    <style:style style:name="T99_16" style:family="text">
      <style:text-properties fo:font-size="10pt" style:font-size-asian="10pt" style:font-name-complex="Arial"/>
    </style:style>
    <style:style style:name="T99_17" style:family="text">
      <style:text-properties fo:font-size="10pt" style:font-size-asian="10pt" style:font-name-complex="Arial"/>
    </style:style>
    <style:style style:name="T99_18" style:family="text">
      <style:text-properties fo:font-size="10pt" style:font-size-asian="10pt" style:font-name-complex="Arial"/>
    </style:style>
    <style:style style:name="T99_19" style:family="text">
      <style:text-properties fo:font-size="10pt" style:font-size-asian="10pt" style:font-name-complex="Arial"/>
    </style:style>
    <style:style style:name="T99_20" style:family="text">
      <style:text-properties fo:font-size="10pt" style:font-size-asian="10pt" style:font-name-complex="Arial"/>
    </style:style>
    <style:style style:name="T99_21" style:family="text">
      <style:text-properties fo:font-size="10pt" style:font-size-asian="10pt" style:font-name-complex="Arial"/>
    </style:style>
    <style:style style:name="T99_22" style:family="text">
      <style:text-properties fo:font-size="10pt" style:font-size-asian="10pt" style:font-name-complex="Arial"/>
    </style:style>
    <style:style style:name="T99_23" style:family="text">
      <style:text-properties fo:font-size="10pt" style:font-size-asian="10pt" style:font-name-complex="Arial"/>
    </style:style>
    <style:style style:name="P100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0_1" style:family="text">
      <style:text-properties fo:font-size="10pt" style:font-size-asian="10pt" fo:font-weight="bold" style:font-weight-asian="bold" style:font-weight-complex="bold"/>
    </style:style>
    <style:style style:name="T100_2" style:family="text">
      <style:text-properties fo:font-size="10pt" style:font-size-asian="10pt" fo:font-weight="bold" style:font-weight-asian="bold" style:font-weight-complex="bold"/>
    </style:style>
    <style:style style:name="T100_3" style:family="text">
      <style:text-properties fo:font-size="10pt" style:font-size-asian="10pt" fo:font-weight="bold" style:font-weight-asian="bold" style:font-weight-complex="bold"/>
    </style:style>
    <style:style style:name="T100_4" style:family="text">
      <style:text-properties fo:font-size="10pt" style:font-size-asian="10pt" fo:font-weight="bold" style:font-weight-asian="bold" style:font-weight-complex="bold"/>
    </style:style>
    <style:style style:name="T100_5" style:family="text">
      <style:text-properties fo:font-size="10pt" style:font-size-asian="10pt" fo:font-weight="bold" style:font-weight-asian="bold" style:font-weight-complex="bold"/>
    </style:style>
    <style:style style:name="T100_6" style:family="text">
      <style:text-properties fo:font-size="10pt" style:font-size-asian="10pt"/>
    </style:style>
    <style:style style:name="T100_7" style:family="text">
      <style:text-properties fo:font-size="10pt" style:font-size-asian="10pt"/>
    </style:style>
    <style:style style:name="T100_8" style:family="text">
      <style:text-properties fo:font-size="10pt" style:font-size-asian="10pt"/>
    </style:style>
    <style:style style:name="T100_9" style:family="text">
      <style:text-properties fo:font-size="10pt" style:font-size-asian="10pt"/>
    </style:style>
    <style:style style:name="P101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1_1" style:family="text">
      <style:text-properties fo:font-size="10pt" style:font-size-asian="10pt" fo:font-weight="bold" style:font-weight-asian="bold" style:font-weight-complex="bold"/>
    </style:style>
    <style:style style:name="T101_2" style:family="text">
      <style:text-properties fo:font-size="10pt" style:font-size-asian="10pt" fo:font-weight="bold" style:font-weight-asian="bold" style:font-weight-complex="bold"/>
    </style:style>
    <style:style style:name="T101_3" style:family="text">
      <style:text-properties fo:font-size="10pt" style:font-size-asian="10pt" fo:font-weight="bold" style:font-weight-asian="bold" style:font-weight-complex="bold"/>
    </style:style>
    <style:style style:name="T101_4" style:family="text">
      <style:text-properties fo:font-size="10pt" style:font-size-asian="10pt" fo:font-weight="bold" style:font-weight-asian="bold" style:font-weight-complex="bold"/>
    </style:style>
    <style:style style:name="T101_5" style:family="text">
      <style:text-properties fo:font-size="10pt" style:font-size-asian="10pt" fo:font-weight="bold" style:font-weight-asian="bold" style:font-weight-complex="bold"/>
    </style:style>
    <style:style style:name="T101_6" style:family="text">
      <style:text-properties fo:font-size="10pt" style:font-size-asian="10pt"/>
    </style:style>
    <style:style style:name="T101_7" style:family="text">
      <style:text-properties fo:font-size="10pt" style:font-size-asian="10pt"/>
    </style:style>
    <style:style style:name="T101_8" style:family="text">
      <style:text-properties fo:font-size="10pt" style:font-size-asian="10pt"/>
    </style:style>
    <style:style style:name="T101_9" style:family="text">
      <style:text-properties fo:font-size="10pt" style:font-size-asian="10pt"/>
    </style:style>
    <style:style style:name="T101_10" style:family="text">
      <style:text-properties fo:font-size="10pt" style:font-size-asian="10pt"/>
    </style:style>
    <style:style style:name="T101_11" style:family="text">
      <style:text-properties fo:font-size="10pt" style:font-size-asian="10pt"/>
    </style:style>
    <style:style style:name="T101_12" style:family="text">
      <style:text-properties fo:font-size="10pt" style:font-size-asian="10pt"/>
    </style:style>
    <style:style style:name="T101_13" style:family="text">
      <style:text-properties fo:font-size="10pt" style:font-size-asian="10pt"/>
    </style:style>
    <style:style style:name="T101_14" style:family="text">
      <style:text-properties fo:font-size="10pt" style:font-size-asian="10pt"/>
    </style:style>
    <style:style style:name="T101_15" style:family="text">
      <style:text-properties fo:font-size="10pt" style:font-size-asian="10pt"/>
    </style:style>
    <style:style style:name="T101_16" style:family="text">
      <style:text-properties fo:font-size="10pt" style:font-size-asian="10pt"/>
    </style:style>
    <style:style style:name="T101_17" style:family="text">
      <style:text-properties fo:font-size="10pt" style:font-size-asian="10pt"/>
    </style:style>
    <style:style style:name="T101_18" style:family="text">
      <style:text-properties fo:font-size="10pt" style:font-size-asian="10pt"/>
    </style:style>
    <style:style style:name="P102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2_1" style:family="text">
      <style:text-properties fo:font-size="10pt" style:font-size-asian="10pt" fo:font-weight="bold" style:font-weight-asian="bold" style:font-weight-complex="bold"/>
    </style:style>
    <style:style style:name="T102_2" style:family="text">
      <style:text-properties fo:font-size="10pt" style:font-size-asian="10pt" fo:font-weight="bold" style:font-weight-asian="bold" style:font-weight-complex="bold"/>
    </style:style>
    <style:style style:name="T102_3" style:family="text">
      <style:text-properties fo:font-size="10pt" style:font-size-asian="10pt"/>
    </style:style>
    <style:style style:name="T102_4" style:family="text">
      <style:text-properties fo:font-size="10pt" style:font-size-asian="10pt"/>
    </style:style>
    <style:style style:name="T102_5" style:family="text">
      <style:text-properties fo:font-size="10pt" style:font-size-asian="10pt"/>
    </style:style>
    <style:style style:name="T102_6" style:family="text">
      <style:text-properties fo:font-size="10pt" style:font-size-asian="10pt"/>
    </style:style>
    <style:style style:name="T102_7" style:family="text">
      <style:text-properties fo:font-size="10pt" style:font-size-asian="10pt"/>
    </style:style>
    <style:style style:name="T102_8" style:family="text">
      <style:text-properties fo:font-size="10pt" style:font-size-asian="10pt"/>
    </style:style>
    <style:style style:name="T102_9" style:family="text">
      <style:text-properties fo:font-size="10pt" style:font-size-asian="10pt"/>
    </style:style>
    <style:style style:name="T102_10" style:family="text">
      <style:text-properties fo:font-size="10pt" style:font-size-asian="10pt"/>
    </style:style>
    <style:style style:name="T102_11" style:family="text">
      <style:text-properties fo:font-size="10pt" style:font-size-asian="10pt"/>
    </style:style>
    <style:style style:name="T102_12" style:family="text">
      <style:text-properties fo:font-size="10pt" style:font-size-asian="10pt"/>
    </style:style>
    <style:style style:name="T102_13" style:family="text">
      <style:text-properties fo:font-size="10pt" style:font-size-asian="10pt"/>
    </style:style>
    <style:style style:name="T102_14" style:family="text">
      <style:text-properties fo:font-size="10pt" style:font-size-asian="10pt"/>
    </style:style>
    <style:style style:name="T102_15" style:family="text">
      <style:text-properties fo:font-size="10pt" style:font-size-asian="10pt"/>
    </style:style>
    <style:style style:name="T102_16" style:family="text">
      <style:text-properties fo:font-size="10pt" style:font-size-asian="10pt"/>
    </style:style>
    <style:style style:name="P103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3_1" style:family="text">
      <style:text-properties fo:font-size="10pt" style:font-size-asian="10pt" fo:font-weight="bold" style:font-weight-asian="bold" style:font-weight-complex="bold"/>
    </style:style>
    <style:style style:name="T103_2" style:family="text">
      <style:text-properties fo:font-size="10pt" style:font-size-asian="10pt" fo:font-weight="bold" style:font-weight-asian="bold" style:font-weight-complex="bold"/>
    </style:style>
    <style:style style:name="T103_3" style:family="text">
      <style:text-properties fo:font-size="10pt" style:font-size-asian="10pt" fo:font-weight="bold" style:font-weight-asian="bold" style:font-weight-complex="bold"/>
    </style:style>
    <style:style style:name="T103_4" style:family="text">
      <style:text-properties fo:font-size="10pt" style:font-size-asian="10pt" fo:font-weight="bold" style:font-weight-asian="bold" style:font-weight-complex="bold"/>
    </style:style>
    <style:style style:name="T103_5" style:family="text">
      <style:text-properties fo:font-size="10pt" style:font-size-asian="10pt"/>
    </style:style>
    <style:style style:name="T103_6" style:family="text">
      <style:text-properties fo:font-size="10pt" style:font-size-asian="10pt"/>
    </style:style>
    <style:style style:name="T103_7" style:family="text">
      <style:text-properties fo:font-size="10pt" style:font-size-asian="10pt"/>
    </style:style>
    <style:style style:name="T103_8" style:family="text">
      <style:text-properties fo:font-size="10pt" style:font-size-asian="10pt"/>
    </style:style>
    <style:style style:name="T103_9" style:family="text">
      <style:text-properties fo:font-size="10pt" style:font-size-asian="10pt"/>
    </style:style>
    <style:style style:name="T103_10" style:family="text">
      <style:text-properties fo:font-size="10pt" style:font-size-asian="10pt"/>
    </style:style>
    <style:style style:name="T103_11" style:family="text">
      <style:text-properties fo:font-size="10pt" style:font-size-asian="10pt"/>
    </style:style>
    <style:style style:name="P104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4_1" style:family="text">
      <style:text-properties fo:font-size="10pt" style:font-size-asian="10pt" fo:font-weight="bold" style:font-weight-asian="bold" style:font-weight-complex="bold"/>
    </style:style>
    <style:style style:name="T104_2" style:family="text">
      <style:text-properties fo:font-size="10pt" style:font-size-asian="10pt" fo:font-weight="bold" style:font-weight-asian="bold" style:font-weight-complex="bold"/>
    </style:style>
    <style:style style:name="T104_3" style:family="text">
      <style:text-properties fo:font-size="10pt" style:font-size-asian="10pt" fo:font-weight="bold" style:font-weight-asian="bold" style:font-weight-complex="bold"/>
    </style:style>
    <style:style style:name="T104_4" style:family="text">
      <style:text-properties fo:font-size="10pt" style:font-size-asian="10pt" fo:font-weight="bold" style:font-weight-asian="bold" style:font-weight-complex="bold"/>
    </style:style>
    <style:style style:name="T104_5" style:family="text">
      <style:text-properties fo:font-size="10pt" style:font-size-asian="10pt" fo:font-weight="bold" style:font-weight-asian="bold" style:font-weight-complex="bold"/>
    </style:style>
    <style:style style:name="T104_6" style:family="text">
      <style:text-properties fo:font-size="10pt" style:font-size-asian="10pt"/>
    </style:style>
    <style:style style:name="T104_7" style:family="text">
      <style:text-properties fo:font-size="10pt" style:font-size-asian="10pt"/>
    </style:style>
    <style:style style:name="T104_8" style:family="text">
      <style:text-properties fo:font-size="10pt" style:font-size-asian="10pt"/>
    </style:style>
    <style:style style:name="T104_9" style:family="text">
      <style:text-properties fo:font-size="10pt" style:font-size-asian="10pt"/>
    </style:style>
    <style:style style:name="T104_10" style:family="text">
      <style:text-properties fo:font-size="10pt" style:font-size-asian="10pt"/>
    </style:style>
    <style:style style:name="T104_11" style:family="text">
      <style:text-properties fo:font-size="10pt" style:font-size-asian="10pt"/>
    </style:style>
    <style:style style:name="T104_12" style:family="text">
      <style:text-properties fo:font-size="10pt" style:font-size-asian="10pt"/>
    </style:style>
    <style:style style:name="T104_13" style:family="text">
      <style:text-properties fo:font-size="10pt" style:font-size-asian="10pt"/>
    </style:style>
    <style:style style:name="T104_14" style:family="text">
      <style:text-properties fo:font-size="10pt" style:font-size-asian="10pt"/>
    </style:style>
    <style:style style:name="T104_15" style:family="text">
      <style:text-properties fo:font-size="10pt" style:font-size-asian="10pt"/>
    </style:style>
    <style:style style:name="T104_16" style:family="text">
      <style:text-properties fo:font-size="10pt" style:font-size-asian="10pt"/>
    </style:style>
    <style:style style:name="T104_17" style:family="text">
      <style:text-properties fo:font-size="10pt" style:font-size-asian="10pt"/>
    </style:style>
    <style:style style:name="T104_18" style:family="text">
      <style:text-properties fo:font-size="10pt" style:font-size-asian="10pt"/>
    </style:style>
    <style:style style:name="T104_19" style:family="text">
      <style:text-properties fo:font-size="10pt" style:font-size-asian="10pt"/>
    </style:style>
    <style:style style:name="T104_20" style:family="text">
      <style:text-properties fo:font-size="10pt" style:font-size-asian="10pt"/>
    </style:style>
    <style:style style:name="P105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05_1" style:family="text">
      <style:text-properties fo:font-size="10pt" style:font-size-asian="10pt" fo:font-weight="bold" style:font-weight-asian="bold" style:font-weight-complex="bold"/>
    </style:style>
    <style:style style:name="T105_2" style:family="text">
      <style:text-properties fo:font-size="10pt" style:font-size-asian="10pt" fo:font-weight="bold" style:font-weight-asian="bold" style:font-weight-complex="bold"/>
    </style:style>
    <style:style style:name="T105_3" style:family="text">
      <style:text-properties fo:font-size="10pt" style:font-size-asian="10pt" fo:font-weight="bold" style:font-weight-asian="bold" style:font-weight-complex="bold"/>
    </style:style>
    <style:style style:name="T105_4" style:family="text">
      <style:text-properties fo:font-size="10pt" style:font-size-asian="10pt"/>
    </style:style>
    <style:style style:name="T105_5" style:family="text">
      <style:text-properties fo:font-size="10pt" style:font-size-asian="10pt" fo:font-weight="bold" style:font-weight-asian="bold" style:font-weight-complex="bold"/>
    </style:style>
    <style:style style:name="T105_6" style:family="text">
      <style:text-properties fo:font-size="10pt" style:font-size-asian="10pt"/>
    </style:style>
    <style:style style:name="T105_7" style:family="text">
      <style:text-properties fo:font-size="10pt" style:font-size-asian="10pt"/>
    </style:style>
    <style:style style:name="T105_8" style:family="text">
      <style:text-properties fo:font-size="10pt" style:font-size-asian="10pt"/>
    </style:style>
    <style:style style:name="T105_9" style:family="text">
      <style:text-properties fo:font-size="10pt" style:font-size-asian="10pt"/>
    </style:style>
    <style:style style:name="T105_10" style:family="text">
      <style:text-properties fo:font-size="10pt" style:font-size-asian="10pt"/>
    </style:style>
    <style:style style:name="T105_11" style:family="text">
      <style:text-properties fo:font-size="10pt" style:font-size-asian="10pt"/>
    </style:style>
    <style:style style:name="T105_12" style:family="text">
      <style:text-properties fo:font-size="10pt" style:font-size-asian="10pt"/>
    </style:style>
    <style:style style:name="T105_13" style:family="text">
      <style:text-properties fo:font-size="10pt" style:font-size-asian="10pt"/>
    </style:style>
    <style:style style:name="T105_14" style:family="text">
      <style:text-properties fo:font-size="10pt" style:font-size-asian="10pt"/>
    </style:style>
    <style:style style:name="T105_15" style:family="text">
      <style:text-properties fo:font-size="10pt" style:font-size-asian="10pt"/>
    </style:style>
    <style:style style:name="T105_16" style:family="text">
      <style:text-properties fo:font-size="10pt" style:font-size-asian="10pt"/>
    </style:style>
    <style:style style:name="T105_17" style:family="text">
      <style:text-properties fo:font-size="10pt" style:font-size-asian="10pt"/>
    </style:style>
    <style:style style:name="T105_18" style:family="text">
      <style:text-properties fo:font-size="10pt" style:font-size-asian="10pt"/>
    </style:style>
    <style:style style:name="T105_19" style:family="text">
      <style:text-properties fo:font-size="10pt" style:font-size-asian="10pt"/>
    </style:style>
    <style:style style:name="T105_20" style:family="text">
      <style:text-properties fo:font-size="10pt" style:font-size-asian="10pt"/>
    </style:style>
    <style:style style:name="P106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6_1" style:family="text">
      <style:text-properties fo:font-size="10pt" style:font-size-asian="10pt" style:font-size-complex="10pt" fo:font-weight="bold" style:font-weight-asian="bold" style:font-weight-complex="bold"/>
    </style:style>
    <style:style style:name="P107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07_1" style:family="text">
      <style:text-properties fo:font-size="10pt" style:font-size-asian="10pt" fo:font-weight="bold" style:font-weight-asian="bold" style:font-weight-complex="bold"/>
    </style:style>
    <style:style style:name="T107_2" style:family="text">
      <style:text-properties fo:font-size="10pt" style:font-size-asian="10pt"/>
    </style:style>
    <style:style style:name="T107_3" style:family="text">
      <style:text-properties fo:font-size="10pt" style:font-size-asian="10pt"/>
    </style:style>
    <style:style style:name="T107_4" style:family="text">
      <style:text-properties fo:font-size="10pt" style:font-size-asian="10pt" style:text-underline-style="solid" style:text-underline-color="font-color"/>
    </style:style>
    <style:style style:name="T107_5" style:family="text">
      <style:text-properties fo:font-size="10pt" style:font-size-asian="10pt" style:text-underline-style="solid" style:text-underline-color="font-color"/>
    </style:style>
    <style:style style:name="T107_6" style:family="text">
      <style:text-properties fo:font-size="10pt" style:font-size-asian="10pt" style:text-underline-style="solid" style:text-underline-color="font-color"/>
    </style:style>
    <style:style style:name="P108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08_1" style:family="text">
      <style:text-properties fo:font-size="10pt" style:font-size-asian="10pt" style:text-underline-style="solid" style:text-underline-color="font-color"/>
    </style:style>
    <style:style style:name="T108_2" style:family="text">
      <style:text-properties fo:font-size="10pt" style:font-size-asian="10pt" style:text-underline-style="solid" style:text-underline-color="font-color"/>
    </style:style>
    <style:style style:name="T108_3" style:family="text">
      <style:text-properties fo:font-size="10pt" style:font-size-asian="10pt"/>
    </style:style>
    <style:style style:name="T108_4" style:family="text">
      <style:text-properties fo:font-size="10pt" style:font-size-asian="10pt"/>
    </style:style>
    <style:style style:name="T108_5" style:family="text">
      <style:text-properties fo:font-size="10pt" style:font-size-asian="10pt"/>
    </style:style>
    <style:style style:name="T108_6" style:family="text">
      <style:text-properties fo:font-size="10pt" style:font-size-asian="10pt"/>
    </style:style>
    <style:style style:name="T108_7" style:family="text">
      <style:text-properties fo:font-size="10pt" style:font-size-asian="10pt"/>
    </style:style>
    <style:style style:name="T108_8" style:family="text">
      <style:text-properties fo:font-size="10pt" style:font-size-asian="10pt"/>
    </style:style>
    <style:style style:name="T108_9" style:family="text">
      <style:text-properties fo:font-size="10pt" style:font-size-asian="10pt"/>
    </style:style>
    <style:style style:name="T108_10" style:family="text">
      <style:text-properties fo:font-size="10pt" style:font-size-asian="10pt"/>
    </style:style>
    <style:style style:name="T108_11" style:family="text">
      <style:text-properties fo:font-size="10pt" style:font-size-asian="10pt"/>
    </style:style>
    <style:style style:name="T108_12" style:family="text">
      <style:text-properties fo:font-size="10pt" style:font-size-asian="10pt"/>
    </style:style>
    <style:style style:name="P109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text-underline-style="solid" style:text-underline-color="font-color"/>
    </style:style>
    <style:style style:name="T109_1" style:family="text">
      <style:text-properties fo:font-size="10pt" style:font-size-asian="10pt" style:text-underline-style="solid" style:text-underline-color="font-color"/>
    </style:style>
    <style:style style:name="T109_2" style:family="text">
      <style:text-properties fo:font-size="10pt" style:font-size-asian="10pt" style:text-underline-style="solid" style:text-underline-color="font-color"/>
    </style:style>
    <style:style style:name="T109_3" style:family="text">
      <style:text-properties fo:font-size="10pt" style:font-size-asian="10pt" style:text-underline-style="solid" style:text-underline-color="font-color"/>
    </style:style>
    <style:style style:name="T109_4" style:family="text">
      <style:text-properties fo:font-size="10pt" style:font-size-asian="10pt" style:text-underline-style="solid" style:text-underline-color="font-color"/>
    </style:style>
    <style:style style:name="P110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text-underline-style="solid" style:text-underline-color="font-color"/>
    </style:style>
    <style:style style:name="P111" style:family="paragraph" style:parent-style-name="Normal">
      <style:paragraph-properties style:line-height-at-least="0.459cm" fo:margin-top="0.071cm"/>
    </style:style>
    <style:style style:name="T111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112" style:family="paragraph" style:parent-style-name="Normal">
      <style:paragraph-properties style:line-height-at-least="0.459cm" fo:margin-top="0.071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3" style:family="paragraph" style:parent-style-name="Normal">
      <style:paragraph-properties style:line-height-at-least="0.459cm" fo:margin-top="0.071cm"/>
    </style:style>
    <style:style style:name="T1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3_3" style:family="text">
      <style:text-properties fo:font-size="10pt" style:font-size-asian="10pt" style:font-name-complex="Arial" style:font-size-complex="10pt"/>
    </style:style>
    <style:style style:name="P114" style:family="paragraph" style:parent-style-name="List_20_Paragraph">
      <style:paragraph-properties style:line-height-at-least="0.459cm" fo:margin-top="0.071cm"/>
      <style:text-properties fo:font-size="10pt" style:font-size-asian="10pt" style:font-name-complex="Arial"/>
    </style:style>
    <style:style style:name="T114_1" style:family="text">
      <style:text-properties fo:font-size="10pt" style:font-size-asian="10pt" style:font-name-complex="Arial" fo:font-weight="bold" style:font-weight-asian="bold" style:font-weight-complex="bold"/>
    </style:style>
    <style:style style:name="T114_2" style:family="text">
      <style:text-properties fo:font-size="10pt" style:font-size-asian="10pt" style:font-name-complex="Arial" fo:font-weight="bold" style:font-weight-asian="bold" style:font-weight-complex="bold"/>
    </style:style>
    <style:style style:name="T114_3" style:family="text">
      <style:text-properties fo:font-size="10pt" style:font-size-asian="10pt" style:font-name-complex="Arial" fo:font-weight="bold" style:font-weight-asian="bold" style:font-weight-complex="bold"/>
    </style:style>
    <style:style style:name="T114_4" style:family="text">
      <style:text-properties fo:font-size="10pt" style:font-size-asian="10pt" style:font-name-complex="Arial" fo:font-weight="bold" style:font-weight-asian="bold" style:font-weight-complex="bold"/>
    </style:style>
    <style:style style:name="T114_5" style:family="text">
      <style:text-properties fo:font-size="10pt" style:font-size-asian="10pt" style:font-name-complex="Arial" fo:font-weight="bold" style:font-weight-asian="bold" style:font-weight-complex="bold"/>
    </style:style>
    <style:style style:name="T114_6" style:family="text">
      <style:text-properties fo:font-size="10pt" style:font-size-asian="10pt" style:font-name-complex="Arial" fo:font-weight="bold" style:font-weight-asian="bold" style:font-weight-complex="bold"/>
    </style:style>
    <style:style style:name="T114_7" style:family="text">
      <style:text-properties fo:font-size="10pt" style:font-size-asian="10pt" style:font-name-complex="Arial" fo:font-weight="bold" style:font-weight-asian="bold" style:font-weight-complex="bold"/>
    </style:style>
    <style:style style:name="T114_8" style:family="text">
      <style:text-properties fo:font-size="10pt" style:font-size-asian="10pt" style:font-name-complex="Arial" fo:font-weight="bold" style:font-weight-asian="bold" style:font-weight-complex="bold"/>
    </style:style>
    <style:style style:name="T114_9" style:family="text">
      <style:text-properties fo:font-size="10pt" style:font-size-asian="10pt" style:font-name-complex="Arial" fo:font-weight="bold" style:font-weight-asian="bold" style:font-weight-complex="bold"/>
    </style:style>
    <style:style style:name="T114_10" style:family="text">
      <style:text-properties fo:font-size="10pt" style:font-size-asian="10pt" style:font-name-complex="Arial" fo:font-weight="bold" style:font-weight-asian="bold" style:font-weight-complex="bold"/>
    </style:style>
    <style:style style:name="T114_11" style:family="text">
      <style:text-properties fo:font-size="10pt" style:font-size-asian="10pt" style:font-name-complex="Arial" fo:font-weight="bold" style:font-weight-asian="bold" style:font-weight-complex="bold"/>
    </style:style>
    <style:style style:name="T114_12" style:family="text">
      <style:text-properties fo:font-size="10pt" style:font-size-asian="10pt" style:font-name-complex="Arial" fo:font-weight="bold" style:font-weight-asian="bold" style:font-weight-complex="bold"/>
    </style:style>
    <style:style style:name="T114_13" style:family="text">
      <style:text-properties fo:font-size="10pt" style:font-size-asian="10pt" style:font-name-complex="Arial" fo:font-weight="bold" style:font-weight-asian="bold" style:font-weight-complex="bold"/>
    </style:style>
    <style:style style:name="T114_14" style:family="text">
      <style:text-properties fo:font-size="10pt" style:font-size-asian="10pt" style:font-name-complex="Arial"/>
    </style:style>
    <style:style style:name="T114_15" style:family="text">
      <style:text-properties fo:font-size="10pt" style:font-size-asian="10pt" style:font-name-complex="Arial"/>
    </style:style>
    <style:style style:name="T114_16" style:family="text">
      <style:text-properties fo:font-size="10pt" style:font-size-asian="10pt" style:font-name-complex="Arial"/>
    </style:style>
    <style:style style:name="T114_17" style:family="text">
      <style:text-properties fo:font-size="10pt" style:font-size-asian="10pt" style:font-name-complex="Arial"/>
    </style:style>
    <style:style style:name="T114_18" style:family="text">
      <style:text-properties fo:font-size="10pt" style:font-size-asian="10pt" style:font-name-complex="Arial"/>
    </style:style>
    <style:style style:name="T114_19" style:family="text">
      <style:text-properties fo:font-size="10pt" style:font-size-asian="10pt" style:font-name-complex="Arial"/>
    </style:style>
    <style:style style:name="T114_20" style:family="text">
      <style:text-properties fo:font-size="10pt" style:font-size-asian="10pt" style:font-name-complex="Arial"/>
    </style:style>
    <style:style style:name="T114_21" style:family="text">
      <style:text-properties fo:font-size="10pt" style:font-size-asian="10pt" style:font-name-complex="Arial"/>
    </style:style>
    <style:style style:name="T114_22" style:family="text">
      <style:text-properties fo:font-size="10pt" style:font-size-asian="10pt" style:font-name-complex="Arial"/>
    </style:style>
    <style:style style:name="T114_23" style:family="text">
      <style:text-properties fo:font-size="10pt" style:font-size-asian="10pt" style:font-name-complex="Arial"/>
    </style:style>
    <style:style style:name="T114_24" style:family="text">
      <style:text-properties fo:font-size="10pt" style:font-size-asian="10pt" style:font-name-complex="Arial"/>
    </style:style>
    <style:style style:name="T114_25" style:family="text">
      <style:text-properties fo:font-size="10pt" style:font-size-asian="10pt" style:font-name-complex="Arial"/>
    </style:style>
    <style:style style:name="P115" style:family="paragraph" style:parent-style-name="List_20_Paragraph">
      <style:paragraph-properties style:line-height-at-least="0.459cm" fo:margin-top="0.071cm"/>
      <style:text-properties fo:font-size="10pt" style:font-size-asian="10pt" style:font-name-complex="Arial"/>
    </style:style>
    <style:style style:name="T115_1" style:family="text">
      <style:text-properties fo:font-size="10pt" style:font-size-asian="10pt" style:font-name-complex="Arial" fo:font-weight="bold" style:font-weight-asian="bold" style:font-weight-complex="bold"/>
    </style:style>
    <style:style style:name="T115_2" style:family="text">
      <style:text-properties fo:font-size="10pt" style:font-size-asian="10pt" style:font-name-complex="Arial" fo:font-weight="bold" style:font-weight-asian="bold" style:font-weight-complex="bold"/>
    </style:style>
    <style:style style:name="T115_3" style:family="text">
      <style:text-properties fo:font-size="10pt" style:font-size-asian="10pt" style:font-name-complex="Arial" fo:font-weight="bold" style:font-weight-asian="bold" style:font-weight-complex="bold"/>
    </style:style>
    <style:style style:name="T115_4" style:family="text">
      <style:text-properties fo:font-size="10pt" style:font-size-asian="10pt" style:font-name-complex="Arial"/>
    </style:style>
    <style:style style:name="T115_5" style:family="text">
      <style:text-properties fo:font-size="10pt" style:font-size-asian="10pt" style:font-name-complex="Arial"/>
    </style:style>
    <style:style style:name="T115_6" style:family="text">
      <style:text-properties fo:font-size="10pt" style:font-size-asian="10pt" style:font-name-complex="Arial"/>
    </style:style>
    <style:style style:name="T115_7" style:family="text">
      <style:text-properties fo:font-size="10pt" style:font-size-asian="10pt" style:font-name-complex="Arial" fo:font-weight="bold" style:font-weight-asian="bold" style:font-weight-complex="bold"/>
    </style:style>
    <style:style style:name="T115_8" style:family="text">
      <style:text-properties fo:font-size="10pt" style:font-size-asian="10pt" style:font-name-complex="Arial" fo:font-weight="bold" style:font-weight-asian="bold" style:font-weight-complex="bold"/>
    </style:style>
    <style:style style:name="T115_9" style:family="text">
      <style:text-properties fo:font-size="10pt" style:font-size-asian="10pt" style:font-name-complex="Arial" fo:font-weight="bold" style:font-weight-asian="bold" style:font-weight-complex="bold"/>
    </style:style>
    <style:style style:name="T115_10" style:family="text">
      <style:text-properties fo:font-size="10pt" style:font-size-asian="10pt" style:font-name-complex="Arial"/>
    </style:style>
    <style:style style:name="T115_11" style:family="text">
      <style:text-properties fo:font-size="10pt" style:font-size-asian="10pt" style:font-name-complex="Arial"/>
    </style:style>
    <style:style style:name="T115_12" style:family="text">
      <style:text-properties fo:font-size="10pt" style:font-size-asian="10pt" style:font-name-complex="Arial"/>
    </style:style>
    <style:style style:name="T115_13" style:family="text">
      <style:text-properties fo:font-size="10pt" style:font-size-asian="10pt" style:font-name-complex="Arial"/>
    </style:style>
    <style:style style:name="T115_14" style:family="text">
      <style:text-properties fo:font-size="10pt" style:font-size-asian="10pt" style:font-name-complex="Arial"/>
    </style:style>
    <style:style style:name="T115_15" style:family="text">
      <style:text-properties fo:font-size="10pt" style:font-size-asian="10pt" style:font-name-complex="Arial"/>
    </style:style>
    <style:style style:name="T115_16" style:family="text">
      <style:text-properties fo:font-size="10pt" style:font-size-asian="10pt" style:font-name-complex="Arial"/>
    </style:style>
    <style:style style:name="T115_17" style:family="text">
      <style:text-properties fo:font-size="10pt" style:font-size-asian="10pt" style:font-name-complex="Arial"/>
    </style:style>
    <style:style style:name="T115_18" style:family="text">
      <style:text-properties fo:font-size="10pt" style:font-size-asian="10pt" style:font-name-complex="Arial"/>
    </style:style>
    <style:style style:name="T115_19" style:family="text">
      <style:text-properties fo:font-size="10pt" style:font-size-asian="10pt" style:font-name-complex="Arial"/>
    </style:style>
    <style:style style:name="T115_20" style:family="text">
      <style:text-properties fo:font-size="10pt" style:font-size-asian="10pt" style:font-name-complex="Arial"/>
    </style:style>
    <style:style style:name="T115_21" style:family="text">
      <style:text-properties fo:font-size="10pt" style:font-size-asian="10pt" style:font-name-complex="Arial"/>
    </style:style>
    <style:style style:name="T115_22" style:family="text">
      <style:text-properties fo:font-size="10pt" style:font-size-asian="10pt" style:font-name-complex="Arial"/>
    </style:style>
    <style:style style:name="T115_23" style:family="text">
      <style:text-properties fo:font-size="10pt" style:font-size-asian="10pt" style:font-name-complex="Arial"/>
    </style:style>
    <style:style style:name="T115_24" style:family="text">
      <style:text-properties fo:font-size="10pt" style:font-size-asian="10pt" style:font-name-complex="Arial"/>
    </style:style>
    <style:style style:name="T115_25" style:family="text">
      <style:text-properties fo:font-size="10pt" style:font-size-asian="10pt" style:font-name-complex="Arial"/>
    </style:style>
    <style:style style:name="T115_26" style:family="text">
      <style:text-properties fo:font-size="10pt" style:font-size-asian="10pt" style:font-name-complex="Arial" fo:font-weight="bold" style:font-weight-asian="bold" style:font-weight-complex="bold"/>
    </style:style>
    <style:style style:name="T115_27" style:family="text">
      <style:text-properties fo:font-size="10pt" style:font-size-asian="10pt" style:font-name-complex="Arial" fo:font-weight="bold" style:font-weight-asian="bold" style:font-weight-complex="bold"/>
    </style:style>
    <style:style style:name="T115_28" style:family="text">
      <style:text-properties fo:font-size="10pt" style:font-size-asian="10pt" style:font-name-complex="Arial" fo:font-weight="bold" style:font-weight-asian="bold" style:font-weight-complex="bold"/>
    </style:style>
    <style:style style:name="T115_29" style:family="text">
      <style:text-properties fo:font-size="10pt" style:font-size-asian="10pt" style:font-name-complex="Arial"/>
    </style:style>
    <style:style style:name="T115_30" style:family="text">
      <style:text-properties fo:font-size="10pt" style:font-size-asian="10pt" style:font-name-complex="Arial"/>
    </style:style>
    <style:style style:name="T115_31" style:family="text">
      <style:text-properties fo:font-size="10pt" style:font-size-asian="10pt" style:font-name-complex="Arial"/>
    </style:style>
    <style:style style:name="T115_32" style:family="text">
      <style:text-properties fo:font-size="10pt" style:font-size-asian="10pt" style:font-name-complex="Arial"/>
    </style:style>
    <style:style style:name="T115_33" style:family="text">
      <style:text-properties fo:font-size="10pt" style:font-size-asian="10pt" style:font-name-complex="Arial"/>
    </style:style>
    <style:style style:name="T115_34" style:family="text">
      <style:text-properties fo:font-size="10pt" style:font-size-asian="10pt" style:font-name-complex="Arial"/>
    </style:style>
    <style:style style:name="T115_35" style:family="text">
      <style:text-properties fo:font-size="10pt" style:font-size-asian="10pt" style:font-name-complex="Arial"/>
    </style:style>
    <style:style style:name="T115_36" style:family="text">
      <style:text-properties fo:font-size="10pt" style:font-size-asian="10pt" style:font-name-complex="Arial"/>
    </style:style>
    <style:style style:name="T115_37" style:family="text">
      <style:text-properties fo:font-size="10pt" style:font-size-asian="10pt" style:font-name-complex="Arial"/>
    </style:style>
    <style:style style:name="T115_38" style:family="text">
      <style:text-properties fo:font-size="10pt" style:font-size-asian="10pt" style:font-name-complex="Arial"/>
    </style:style>
    <style:style style:name="T115_39" style:family="text">
      <style:text-properties fo:font-size="10pt" style:font-size-asian="10pt" style:font-name-complex="Arial"/>
    </style:style>
    <style:style style:name="T115_40" style:family="text">
      <style:text-properties fo:font-size="10pt" style:font-size-asian="10pt" style:font-name-complex="Arial"/>
    </style:style>
    <style:style style:name="T115_41" style:family="text">
      <style:text-properties fo:font-size="10pt" style:font-size-asian="10pt" style:font-name-complex="Arial"/>
    </style:style>
    <style:style style:name="T115_42" style:family="text">
      <style:text-properties fo:font-size="10pt" style:font-size-asian="10pt" style:font-name-complex="Arial"/>
    </style:style>
    <style:style style:name="T115_43" style:family="text">
      <style:text-properties fo:font-size="10pt" style:font-size-asian="10pt" style:font-name-complex="Arial"/>
    </style:style>
    <style:style style:name="P116" style:family="paragraph" style:parent-style-name="List_20_Paragraph">
      <style:paragraph-properties style:line-height-at-least="0.459cm" fo:margin-top="0.071cm"/>
    </style:style>
    <style:style style:name="T116_1" style:family="text">
      <style:text-properties fo:font-size="10pt" style:font-size-asian="10pt" style:font-name-complex="Arial" fo:font-weight="bold" style:font-weight-asian="bold" style:font-weight-complex="bold"/>
    </style:style>
    <style:style style:name="T116_2" style:family="text">
      <style:text-properties fo:font-size="10pt" style:font-size-asian="10pt" style:font-name-complex="Arial"/>
    </style:style>
    <style:style style:name="T116_3" style:family="text">
      <style:text-properties fo:font-size="10pt" style:font-size-asian="10pt" style:font-name-complex="Arial" fo:font-weight="bold" style:font-weight-asian="bold" style:font-weight-complex="bold"/>
    </style:style>
    <style:style style:name="T116_4" style:family="text">
      <style:text-properties fo:font-size="10pt" style:font-size-asian="10pt" style:font-name-complex="Arial" fo:font-weight="bold" style:font-weight-asian="bold" style:font-weight-complex="bold"/>
    </style:style>
    <style:style style:name="T116_5" style:family="text">
      <style:text-properties fo:font-size="10pt" style:font-size-asian="10pt" style:font-name-complex="Arial" fo:font-weight="bold" style:font-weight-asian="bold" style:font-weight-complex="bold"/>
    </style:style>
    <style:style style:name="T116_6" style:family="text">
      <style:text-properties fo:font-size="10pt" style:font-size-asian="10pt" style:font-name-complex="Arial"/>
    </style:style>
    <style:style style:name="T116_7" style:family="text">
      <style:text-properties fo:font-size="10pt" style:font-size-asian="10pt" style:font-name-complex="Arial"/>
    </style:style>
    <style:style style:name="T116_8" style:family="text">
      <style:text-properties fo:font-size="10pt" style:font-size-asian="10pt" style:font-name-complex="Arial"/>
    </style:style>
    <style:style style:name="T116_9" style:family="text">
      <style:text-properties fo:font-size="10pt" style:font-size-asian="10pt" style:font-name-complex="Arial"/>
    </style:style>
    <style:style style:name="T116_10" style:family="text">
      <style:text-properties fo:font-size="10pt" style:font-size-asian="10pt" style:font-name-complex="Arial"/>
    </style:style>
    <style:style style:name="T116_11" style:family="text">
      <style:text-properties fo:font-size="10pt" style:font-size-asian="10pt" style:font-name-complex="Arial"/>
    </style:style>
    <style:style style:name="T116_12" style:family="text">
      <style:text-properties fo:font-size="10pt" style:font-size-asian="10pt" style:font-name-complex="Arial"/>
    </style:style>
    <style:style style:name="T116_13" style:family="text">
      <style:text-properties fo:font-size="10pt" style:font-size-asian="10pt" style:font-name-complex="Arial"/>
    </style:style>
    <style:style style:name="T116_14" style:family="text">
      <style:text-properties fo:font-size="10pt" style:font-size-asian="10pt" style:font-name-complex="Arial"/>
    </style:style>
    <style:style style:name="T116_15" style:family="text">
      <style:text-properties fo:font-size="10pt" style:font-size-asian="10pt" style:font-name-complex="Arial"/>
    </style:style>
    <style:style style:name="T116_16" style:family="text">
      <style:text-properties fo:font-size="10pt" style:font-size-asian="10pt" style:font-name-complex="Arial"/>
    </style:style>
    <style:style style:name="T116_17" style:family="text">
      <style:text-properties fo:font-size="10pt" style:font-size-asian="10pt" style:font-name-complex="Arial"/>
    </style:style>
    <style:style style:name="T116_18" style:family="text">
      <style:text-properties fo:font-size="10pt" style:font-size-asian="10pt" style:font-name-complex="Arial"/>
    </style:style>
    <style:style style:name="T116_19" style:family="text">
      <style:text-properties fo:font-size="10pt" style:font-size-asian="10pt" style:font-name-complex="Arial"/>
    </style:style>
    <style:style style:name="T116_20" style:family="text">
      <style:text-properties fo:font-size="10pt" style:font-size-asian="10pt" style:font-name-complex="Arial"/>
    </style:style>
    <style:style style:name="T116_21" style:family="text">
      <style:text-properties fo:font-size="10pt" style:font-size-asian="10pt" style:font-name-complex="Arial"/>
    </style:style>
    <style:style style:name="T116_22" style:family="text">
      <style:text-properties fo:font-size="10pt" style:font-size-asian="10pt" style:font-name-complex="Arial"/>
    </style:style>
    <style:style style:name="T116_23" style:family="text">
      <style:text-properties fo:font-size="10pt" style:font-size-asian="10pt" style:font-name-complex="Arial"/>
    </style:style>
    <style:style style:name="T116_24" style:family="text">
      <style:text-properties fo:font-size="10pt" style:font-size-asian="10pt" style:font-name-complex="Arial"/>
    </style:style>
    <style:style style:name="T116_25" style:family="text">
      <style:text-properties fo:font-size="10pt" style:font-size-asian="10pt" style:font-name-complex="Arial"/>
    </style:style>
    <style:style style:name="T116_26" style:family="text">
      <style:text-properties fo:font-size="10pt" style:font-size-asian="10pt" style:font-name-complex="Arial"/>
    </style:style>
    <style:style style:name="T116_27" style:family="text">
      <style:text-properties fo:font-size="10pt" style:font-size-asian="10pt" style:font-name-complex="Arial"/>
    </style:style>
    <style:style style:name="T116_28" style:family="text">
      <style:text-properties fo:font-size="10pt" style:font-size-asian="10pt" style:font-name-complex="Arial"/>
    </style:style>
    <style:style style:name="P117" style:family="paragraph" style:parent-style-name="Normal">
      <style:paragraph-properties style:line-height-at-least="0.459cm" fo:margin-top="0.071cm"/>
      <style:text-properties fo:font-size="10pt" style:font-size-asian="10pt" style:font-name-complex="Arial" style:font-size-complex="10pt"/>
    </style:style>
    <style:style style:name="T117_1" style:family="text">
      <style:text-properties fo:font-size="10pt" style:font-size-asian="10pt" style:font-name-complex="Arial" style:font-size-complex="10pt" fo:font-weight="bold" style:font-weight-asian="bold"/>
    </style:style>
    <style:style style:name="T117_2" style:family="text">
      <style:text-properties fo:font-size="10pt" style:font-size-asian="10pt" style:font-name-complex="Arial" style:font-size-complex="10pt" fo:font-weight="bold" style:font-weight-asian="bold"/>
    </style:style>
    <style:style style:name="T117_3" style:family="text">
      <style:text-properties fo:font-size="10pt" style:font-size-asian="10pt" style:font-name-complex="Arial" style:font-size-complex="10pt" fo:font-weight="bold" style:font-weight-asian="bold"/>
    </style:style>
    <style:style style:name="T117_4" style:family="text">
      <style:text-properties fo:font-size="10pt" style:font-size-asian="10pt" style:font-name-complex="Arial" style:font-size-complex="10pt" fo:font-weight="bold" style:font-weight-asian="bold"/>
    </style:style>
    <style:style style:name="T117_5" style:family="text">
      <style:text-properties fo:font-size="10pt" style:font-size-asian="10pt" style:font-name-complex="Arial" style:font-size-complex="10pt" fo:font-weight="bold" style:font-weight-asian="bold"/>
    </style:style>
    <style:style style:name="T117_6" style:family="text">
      <style:text-properties fo:font-size="10pt" style:font-size-asian="10pt" style:font-name-complex="Arial" style:font-size-complex="10pt"/>
    </style:style>
    <style:style style:name="T117_7" style:family="text">
      <style:text-properties fo:font-size="10pt" style:font-size-asian="10pt" style:font-name-complex="Arial" style:font-size-complex="10pt"/>
    </style:style>
    <style:style style:name="T117_8" style:family="text">
      <style:text-properties fo:font-size="10pt" style:font-size-asian="10pt" style:font-name-complex="Arial" style:font-size-complex="10pt"/>
    </style:style>
    <style:style style:name="T117_9" style:family="text">
      <style:text-properties fo:font-size="10pt" style:font-size-asian="10pt" style:font-name-complex="Arial" style:font-size-complex="10pt"/>
    </style:style>
    <style:style style:name="T117_10" style:family="text">
      <style:text-properties fo:font-size="10pt" style:font-size-asian="10pt" style:font-name-complex="Arial" style:font-size-complex="10pt"/>
    </style:style>
    <style:style style:name="T117_11" style:family="text">
      <style:text-properties fo:font-size="10pt" style:font-size-asian="10pt" style:font-name-complex="Arial" style:font-size-complex="10pt"/>
    </style:style>
    <style:style style:name="T117_12" style:family="text">
      <style:text-properties fo:font-size="10pt" style:font-size-asian="10pt" style:font-name-complex="Arial" style:font-size-complex="10pt"/>
    </style:style>
    <style:style style:name="T117_13" style:family="text">
      <style:text-properties fo:font-size="10pt" style:font-size-asian="10pt" style:font-name-complex="Arial" style:font-size-complex="10pt"/>
    </style:style>
    <style:style style:name="T117_14" style:family="text">
      <style:text-properties fo:font-size="10pt" style:font-size-asian="10pt" style:font-name-complex="Arial" style:font-size-complex="10pt"/>
    </style:style>
    <style:style style:name="T117_15" style:family="text">
      <style:text-properties fo:font-size="10pt" style:font-size-asian="10pt" style:font-name-complex="Arial" style:font-size-complex="10pt"/>
    </style:style>
    <style:style style:name="T117_16" style:family="text">
      <style:text-properties fo:font-size="10pt" style:font-size-asian="10pt" style:font-name-complex="Arial" style:font-size-complex="10pt"/>
    </style:style>
    <style:style style:name="T117_17" style:family="text">
      <style:text-properties fo:font-size="10pt" style:font-size-asian="10pt" style:font-name-complex="Arial" style:font-size-complex="10pt"/>
    </style:style>
    <style:style style:name="T117_18" style:family="text">
      <style:text-properties fo:font-size="10pt" style:font-size-asian="10pt" style:font-name-complex="Arial" style:font-size-complex="10pt"/>
    </style:style>
    <style:style style:name="T117_19" style:family="text">
      <style:text-properties fo:font-size="10pt" style:font-size-asian="10pt" style:font-name-complex="Arial" style:font-size-complex="10pt"/>
    </style:style>
    <style:style style:name="T117_20" style:family="text">
      <style:text-properties fo:font-size="10pt" style:font-size-asian="10pt" style:font-name-complex="Arial" style:font-size-complex="10pt"/>
    </style:style>
    <style:style style:name="T117_21" style:family="text">
      <style:text-properties fo:font-size="10pt" style:font-size-asian="10pt" style:font-name-complex="Arial" style:font-size-complex="10pt"/>
    </style:style>
    <style:style style:name="T117_22" style:family="text">
      <style:text-properties fo:font-size="10pt" style:font-size-asian="10pt" style:font-name-complex="Arial" style:font-size-complex="10pt"/>
    </style:style>
    <style:style style:name="T117_23" style:family="text">
      <style:text-properties fo:font-size="10pt" style:font-size-asian="10pt" style:font-name-complex="Arial" style:font-size-complex="10pt"/>
    </style:style>
    <style:style style:name="T117_24" style:family="text">
      <style:text-properties fo:font-size="10pt" style:font-size-asian="10pt" style:font-name-complex="Arial" style:font-size-complex="10pt"/>
    </style:style>
    <style:style style:name="T117_25" style:family="text">
      <style:text-properties fo:font-size="10pt" style:font-size-asian="10pt" style:font-name-complex="Arial" style:font-size-complex="10pt"/>
    </style:style>
    <style:style style:name="T117_26" style:family="text">
      <style:text-properties fo:font-size="10pt" style:font-size-asian="10pt" style:font-name-complex="Arial" style:font-size-complex="10pt"/>
    </style:style>
    <style:style style:name="T117_27" style:family="text">
      <style:text-properties fo:font-size="10pt" style:font-size-asian="10pt" style:font-name-complex="Arial" style:font-size-complex="10pt"/>
    </style:style>
    <style:style style:name="T117_28" style:family="text">
      <style:text-properties fo:font-size="10pt" style:font-size-asian="10pt" style:font-name-complex="Arial" style:font-size-complex="10pt"/>
    </style:style>
    <style:style style:name="T117_29" style:family="text">
      <style:text-properties fo:font-size="10pt" style:font-size-asian="10pt" style:font-name-complex="Arial" style:font-size-complex="10pt"/>
    </style:style>
    <style:style style:name="T117_30" style:family="text">
      <style:text-properties fo:font-size="10pt" style:font-size-asian="10pt" style:font-name-complex="Arial" style:font-size-complex="10pt"/>
    </style:style>
    <style:style style:name="T117_31" style:family="text">
      <style:text-properties fo:font-size="10pt" style:font-size-asian="10pt" style:font-name-complex="Arial" style:font-size-complex="10pt"/>
    </style:style>
    <style:style style:name="T117_32" style:family="text">
      <style:text-properties fo:font-size="10pt" style:font-size-asian="10pt" style:font-name-complex="Arial" style:font-size-complex="10pt"/>
    </style:style>
    <style:style style:name="P118" style:family="paragraph" style:parent-style-name="Normal">
      <style:paragraph-properties style:line-height-at-least="0.459cm" fo:margin-top="0.071cm"/>
      <style:text-properties fo:font-size="10pt" style:font-size-asian="10pt" style:font-name-complex="Arial"/>
    </style:style>
    <style:style style:name="T118_1" style:family="text">
      <style:text-properties fo:font-size="10pt" style:font-size-asian="10pt" style:font-name-complex="Arial" fo:font-weight="bold" style:font-weight-asian="bold" style:font-weight-complex="bold"/>
    </style:style>
    <style:style style:name="T118_2" style:family="text">
      <style:text-properties fo:font-size="10pt" style:font-size-asian="10pt" style:font-name-complex="Arial" fo:font-weight="bold" style:font-weight-asian="bold" style:font-weight-complex="bold"/>
    </style:style>
    <style:style style:name="T118_3" style:family="text">
      <style:text-properties fo:font-size="10pt" style:font-size-asian="10pt" style:font-name-complex="Arial" fo:font-weight="bold" style:font-weight-asian="bold" style:font-weight-complex="bold"/>
    </style:style>
    <style:style style:name="T118_4" style:family="text">
      <style:text-properties fo:font-size="10pt" style:font-size-asian="10pt" style:font-name-complex="Arial"/>
    </style:style>
    <style:style style:name="T118_5" style:family="text">
      <style:text-properties fo:font-size="10pt" style:font-size-asian="10pt" style:font-name-complex="Arial"/>
    </style:style>
    <style:style style:name="T118_6" style:family="text">
      <style:text-properties fo:font-size="10pt" style:font-size-asian="10pt" style:font-name-complex="Arial"/>
    </style:style>
    <style:style style:name="T118_7" style:family="text">
      <style:text-properties fo:font-size="10pt" style:font-size-asian="10pt" style:font-name-complex="Arial"/>
    </style:style>
    <style:style style:name="T118_8" style:family="text">
      <style:text-properties fo:font-size="10pt" style:font-size-asian="10pt" style:font-name-complex="Arial"/>
    </style:style>
    <style:style style:name="T118_9" style:family="text">
      <style:text-properties fo:font-size="10pt" style:font-size-asian="10pt" style:font-name-complex="Arial"/>
    </style:style>
    <style:style style:name="T118_10" style:family="text">
      <style:text-properties fo:font-size="10pt" style:font-size-asian="10pt" style:font-name-complex="Arial"/>
    </style:style>
    <style:style style:name="T118_11" style:family="text">
      <style:text-properties fo:font-size="10pt" style:font-size-asian="10pt" style:font-name-complex="Arial"/>
    </style:style>
    <style:style style:name="T118_12" style:family="text">
      <style:text-properties fo:font-size="10pt" style:font-size-asian="10pt" style:font-name-complex="Arial"/>
    </style:style>
    <style:style style:name="T118_13" style:family="text">
      <style:text-properties fo:font-size="10pt" style:font-size-asian="10pt" style:font-name-complex="Arial"/>
    </style:style>
    <style:style style:name="T118_14" style:family="text">
      <style:text-properties fo:font-size="10pt" style:font-size-asian="10pt" style:font-name-complex="Arial"/>
    </style:style>
    <style:style style:name="T118_15" style:family="text">
      <style:text-properties fo:font-size="10pt" style:font-size-asian="10pt" style:font-name-complex="Arial"/>
    </style:style>
    <style:style style:name="T118_16" style:family="text">
      <style:text-properties fo:font-size="10pt" style:font-size-asian="10pt" style:font-name-complex="Arial"/>
    </style:style>
    <style:style style:name="T118_17" style:family="text">
      <style:text-properties fo:font-size="10pt" style:font-size-asian="10pt" style:font-name-complex="Arial"/>
    </style:style>
    <style:style style:name="T118_18" style:family="text">
      <style:text-properties fo:font-size="10pt" style:font-size-asian="10pt" style:font-name-complex="Arial"/>
    </style:style>
    <style:style style:name="T118_19" style:family="text">
      <style:text-properties fo:font-size="10pt" style:font-size-asian="10pt" style:font-name-complex="Arial"/>
    </style:style>
    <style:style style:name="T118_20" style:family="text">
      <style:text-properties fo:font-size="10pt" style:font-size-asian="10pt" style:font-name-complex="Arial"/>
    </style:style>
    <style:style style:name="P119" style:family="paragraph" style:parent-style-name="Normal">
      <style:paragraph-properties style:line-height-at-least="0.459cm" fo:margin-top="0.071cm"/>
      <style:text-properties fo:font-size="10pt" style:font-size-asian="10pt" style:font-name-complex="Arial"/>
    </style:style>
    <style:style style:name="T119_1" style:family="text">
      <style:text-properties fo:font-size="10pt" style:font-size-asian="10pt" style:font-name-complex="Arial" fo:font-weight="bold" style:font-weight-asian="bold" style:font-weight-complex="bold"/>
    </style:style>
    <style:style style:name="T119_2" style:family="text">
      <style:text-properties fo:font-size="10pt" style:font-size-asian="10pt" style:font-name-complex="Arial" fo:font-weight="bold" style:font-weight-asian="bold" style:font-weight-complex="bold"/>
    </style:style>
    <style:style style:name="T119_3" style:family="text">
      <style:text-properties fo:font-size="10pt" style:font-size-asian="10pt" style:font-name-complex="Arial"/>
    </style:style>
    <style:style style:name="T119_4" style:family="text">
      <style:text-properties fo:font-size="10pt" style:font-size-asian="10pt" style:font-name-complex="Arial"/>
    </style:style>
    <style:style style:name="T119_5" style:family="text">
      <style:text-properties fo:font-size="10pt" style:font-size-asian="10pt" style:font-name-complex="Arial"/>
    </style:style>
    <style:style style:name="T119_6" style:family="text">
      <style:text-properties fo:font-size="10pt" style:font-size-asian="10pt" style:font-name-complex="Arial"/>
    </style:style>
    <style:style style:name="T119_7" style:family="text">
      <style:text-properties fo:font-size="10pt" style:font-size-asian="10pt" style:font-name-complex="Arial"/>
    </style:style>
    <style:style style:name="T119_8" style:family="text">
      <style:text-properties fo:font-size="10pt" style:font-size-asian="10pt" style:font-name-complex="Arial"/>
    </style:style>
    <style:style style:name="T119_9" style:family="text">
      <style:text-properties fo:font-size="10pt" style:font-size-asian="10pt" style:font-name-complex="Arial"/>
    </style:style>
    <style:style style:name="P120" style:family="paragraph" style:parent-style-name="Normal">
      <style:paragraph-properties style:line-height-at-least="0.459cm" fo:margin-top="0.071cm" fo:margin-left="1.27cm"/>
      <style:text-properties fo:font-size="10pt" style:font-size-asian="10pt" style:font-name-complex="Arial"/>
    </style:style>
    <style:style style:name="P121" style:family="paragraph" style:parent-style-name="Normal">
      <style:paragraph-properties style:line-height-at-least="0.459cm" fo:margin-top="0.071cm"/>
      <style:text-properties fo:font-size="10pt" style:font-size-asian="10pt" style:font-name-complex="Arial" fo:font-weight="bold" style:font-weight-asian="bold" style:font-weight-complex="bold"/>
    </style:style>
    <style:style style:name="P122" style:family="paragraph" style:parent-style-name="Normal">
      <style:paragraph-properties style:line-height-at-least="0.459cm" fo:margin-top="0.071cm"/>
    </style:style>
    <style:style style:name="T122_1" style:family="text">
      <style:text-properties fo:font-size="10pt" style:font-size-asian="10pt" style:font-name-complex="Arial" fo:font-weight="bold" style:font-weight-asian="bold" style:font-weight-complex="bold"/>
    </style:style>
    <style:style style:name="T122_2" style:family="text">
      <style:text-properties fo:font-size="10pt" style:font-size-asian="10pt" style:font-name-complex="Arial" fo:font-weight="bold" style:font-weight-asian="bold" style:font-weight-complex="bold"/>
    </style:style>
    <style:style style:name="P123" style:family="paragraph" style:parent-style-name="Normal">
      <style:paragraph-properties style:line-height-at-least="0.459cm" fo:margin-top="0.071cm"/>
    </style:style>
    <style:style style:name="T123_1" style:family="text">
      <style:text-properties fo:font-size="10pt" style:font-size-asian="10pt" style:font-name-complex="Arial" style:font-size-complex="10pt"/>
    </style:style>
    <style:style style:name="T123_2" style:family="text">
      <style:text-properties fo:font-size="10pt" style:font-size-asian="10pt" style:font-name-complex="Arial" style:font-size-complex="10pt"/>
    </style:style>
    <style:style style:name="T123_3" style:family="text">
      <style:text-properties fo:font-size="10pt" style:font-size-asian="10pt" style:font-name-complex="Arial" style:font-size-complex="10pt"/>
    </style:style>
    <style:style style:name="T123_4" style:family="text">
      <style:text-properties fo:font-size="10pt" style:font-size-asian="10pt" style:font-name-complex="Arial" style:font-size-complex="10pt"/>
    </style:style>
    <style:style style:name="T123_5" style:family="text">
      <style:text-properties fo:font-size="10pt" style:font-size-asian="10pt" style:font-name-complex="Arial" style:font-size-complex="10pt"/>
    </style:style>
    <style:style style:name="T123_6" style:family="text">
      <style:text-properties fo:font-size="10pt" style:font-size-asian="10pt" style:font-name-complex="Arial" style:font-size-complex="10pt"/>
    </style:style>
    <style:style style:name="T123_7" style:family="text">
      <style:text-properties fo:font-size="10pt" style:font-size-asian="10pt" style:font-name-complex="Arial" style:font-size-complex="10pt"/>
    </style:style>
    <style:style style:name="T123_8" style:family="text">
      <style:text-properties fo:font-size="10pt" style:font-size-asian="10pt" style:font-name-complex="Arial" style:font-size-complex="10pt"/>
    </style:style>
    <style:style style:name="T123_9" style:family="text">
      <style:text-properties fo:font-size="10pt" style:font-size-asian="10pt" style:font-name-complex="Arial" style:font-size-complex="10pt"/>
    </style:style>
    <style:style style:name="P124" style:family="paragraph" style:parent-style-name="List_20_Paragraph">
      <style:paragraph-properties style:line-height-at-least="0.459cm" fo:margin-top="0.071cm" fo:margin-bottom="0.071cm"/>
      <style:text-properties fo:font-size="10pt" style:font-size-asian="10pt" style:font-name-complex="Arial"/>
    </style:style>
    <style:style style:name="T124_1" style:family="text">
      <style:text-properties fo:font-size="10pt" style:font-size-asian="10pt" style:font-name-complex="Arial" fo:font-weight="bold" style:font-weight-asian="bold" style:font-weight-complex="bold"/>
    </style:style>
    <style:style style:name="T124_2" style:family="text">
      <style:text-properties fo:font-size="10pt" style:font-size-asian="10pt" style:font-name-complex="Arial" fo:font-weight="bold" style:font-weight-asian="bold" style:font-weight-complex="bold"/>
    </style:style>
    <style:style style:name="T124_3" style:family="text">
      <style:text-properties fo:font-size="10pt" style:font-size-asian="10pt" style:font-name-complex="Arial" fo:font-weight="bold" style:font-weight-asian="bold" style:font-weight-complex="bold"/>
    </style:style>
    <style:style style:name="T124_4" style:family="text">
      <style:text-properties fo:font-size="10pt" style:font-size-asian="10pt" style:font-name-complex="Arial" fo:font-weight="bold" style:font-weight-asian="bold" style:font-weight-complex="bold"/>
    </style:style>
    <style:style style:name="T124_5" style:family="text">
      <style:text-properties fo:font-size="10pt" style:font-size-asian="10pt" style:font-name-complex="Arial" fo:font-weight="bold" style:font-weight-asian="bold" style:font-weight-complex="bold"/>
    </style:style>
    <style:style style:name="T124_6" style:family="text">
      <style:text-properties fo:font-size="10pt" style:font-size-asian="10pt" style:font-name-complex="Arial" fo:font-weight="bold" style:font-weight-asian="bold" style:font-weight-complex="bold"/>
    </style:style>
    <style:style style:name="T124_7" style:family="text">
      <style:text-properties fo:font-size="10pt" style:font-size-asian="10pt" style:font-name-complex="Arial" fo:font-weight="bold" style:font-weight-asian="bold" style:font-weight-complex="bold"/>
    </style:style>
    <style:style style:name="T124_8" style:family="text">
      <style:text-properties fo:font-size="10pt" style:font-size-asian="10pt" style:font-name-complex="Arial"/>
    </style:style>
    <style:style style:name="T124_9" style:family="text">
      <style:text-properties fo:font-size="10pt" style:font-size-asian="10pt" style:font-name-complex="Arial"/>
    </style:style>
    <style:style style:name="T124_10" style:family="text">
      <style:text-properties fo:font-size="10pt" style:font-size-asian="10pt" style:font-name-complex="Arial" style:text-underline-style="solid" style:text-underline-color="font-color"/>
    </style:style>
    <style:style style:name="T124_11" style:family="text">
      <style:text-properties fo:font-size="10pt" style:font-size-asian="10pt" style:font-name-complex="Arial" style:text-underline-style="solid" style:text-underline-color="font-color"/>
    </style:style>
    <style:style style:name="T124_12" style:family="text">
      <style:text-properties fo:font-size="10pt" style:font-size-asian="10pt" style:font-name-complex="Arial" style:text-underline-style="solid" style:text-underline-color="font-color"/>
    </style:style>
    <style:style style:name="T124_13" style:family="text">
      <style:text-properties fo:font-size="10pt" style:font-size-asian="10pt" style:font-name-complex="Arial" style:text-underline-style="solid" style:text-underline-color="font-color"/>
    </style:style>
    <style:style style:name="T124_14" style:family="text">
      <style:text-properties fo:font-size="10pt" style:font-size-asian="10pt" style:font-name-complex="Arial" style:text-underline-style="solid" style:text-underline-color="font-color"/>
    </style:style>
    <style:style style:name="T124_15" style:family="text">
      <style:text-properties fo:font-size="10pt" style:font-size-asian="10pt" style:font-name-complex="Arial"/>
    </style:style>
    <style:style style:name="P125" style:family="paragraph" style:parent-style-name="Normal">
      <style:paragraph-properties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26" style:family="paragraph" style:parent-style-name="Normal">
      <style:paragraph-properties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127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7_1" style:family="text">
      <style:text-properties fo:font-size="10pt" style:font-size-asian="10pt" fo:font-weight="bold" style:font-weight-asian="bold" style:font-weight-complex="bold"/>
    </style:style>
    <style:style style:name="P128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129" style:family="paragraph" style:parent-style-name="Normal">
      <style:paragraph-properties fo:text-align="justify" style:line-height-at-least="0.459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9_1" style:family="text">
      <style:text-properties fo:font-size="10pt" style:font-size-asian="10pt" style:font-size-complex="10pt" fo:font-weight="bold" style:font-weight-asian="bold" style:font-weight-complex="bold"/>
    </style:style>
    <style:style style:name="P130" style:family="paragraph" style:parent-style-name="List_20_Paragraph">
      <style:paragraph-properties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30_1" style:family="text">
      <style:text-properties fo:font-size="10pt" style:font-size-asian="10pt"/>
    </style:style>
    <style:style style:name="T130_2" style:family="text">
      <style:text-properties fo:font-size="10pt" style:font-size-asian="10pt"/>
    </style:style>
    <style:style style:name="T130_3" style:family="text">
      <style:text-properties fo:font-size="10pt" style:font-size-asian="10pt"/>
    </style:style>
    <style:style style:name="T130_4" style:family="text">
      <style:text-properties fo:font-size="10pt" style:font-size-asian="10pt"/>
    </style:style>
    <style:style style:name="T130_5" style:family="text">
      <style:text-properties fo:font-size="10pt" style:font-size-asian="10pt"/>
    </style:style>
    <style:style style:name="T130_6" style:family="text">
      <style:text-properties fo:font-size="10pt" style:font-size-asian="10pt"/>
    </style:style>
    <style:style style:name="T130_7" style:family="text">
      <style:text-properties fo:font-size="10pt" style:font-size-asian="10pt"/>
    </style:style>
    <style:style style:name="T130_8" style:family="text">
      <style:text-properties fo:font-size="10pt" style:font-size-asian="10pt"/>
    </style:style>
    <style:style style:name="T130_9" style:family="text">
      <style:text-properties fo:font-size="10pt" style:font-size-asian="10pt"/>
    </style:style>
    <style:style style:name="T130_10" style:family="text">
      <style:text-properties fo:font-size="10pt" style:font-size-asian="10pt"/>
    </style:style>
    <style:style style:name="T130_11" style:family="text">
      <style:text-properties fo:font-size="10pt" style:font-size-asian="10pt"/>
    </style:style>
    <style:style style:name="T130_12" style:family="text">
      <style:text-properties fo:font-size="10pt" style:font-size-asian="10pt"/>
    </style:style>
    <style:style style:name="T130_13" style:family="text">
      <style:text-properties fo:font-size="10pt" style:font-size-asian="10pt"/>
    </style:style>
    <style:style style:name="T130_14" style:family="text">
      <style:text-properties fo:font-size="10pt" style:font-size-asian="10pt"/>
    </style:style>
    <style:style style:name="T130_15" style:family="text">
      <style:text-properties fo:font-size="10pt" style:font-size-asian="10pt"/>
    </style:style>
    <style:style style:name="T130_16" style:family="text">
      <style:text-properties fo:font-size="10pt" style:font-size-asian="10pt"/>
    </style:style>
    <style:style style:name="T130_17" style:family="text">
      <style:text-properties fo:font-size="10pt" style:font-size-asian="10pt"/>
    </style:style>
    <style:style style:name="T130_18" style:family="text">
      <style:text-properties fo:font-size="10pt" style:font-size-asian="10pt"/>
    </style:style>
    <style:style style:name="T130_19" style:family="text">
      <style:text-properties fo:font-size="10pt" style:font-size-asian="10pt" style:font-name-complex="Arial" style:text-underline-style="solid" style:text-underline-color="font-color"/>
    </style:style>
    <style:style style:name="T130_20" style:family="text">
      <style:text-properties fo:font-size="10pt" style:font-size-asian="10pt" style:font-name-complex="Arial" style:text-underline-style="solid" style:text-underline-color="font-color"/>
    </style:style>
    <style:style style:name="T130_21" style:family="text">
      <style:text-properties fo:font-size="10pt" style:font-size-asian="10pt" style:font-name-complex="Arial" style:text-underline-style="solid" style:text-underline-color="font-color"/>
    </style:style>
    <style:style style:name="T130_22" style:family="text">
      <style:text-properties fo:font-size="10pt" style:font-size-asian="10pt" style:font-name-complex="Arial" style:text-underline-style="solid" style:text-underline-color="font-color"/>
    </style:style>
    <style:style style:name="T130_23" style:family="text">
      <style:text-properties fo:font-size="10pt" style:font-size-asian="10pt" style:font-name-complex="Arial" style:text-underline-style="solid" style:text-underline-color="font-color"/>
    </style:style>
    <style:style style:name="T130_24" style:family="text">
      <style:text-properties fo:font-size="10pt" style:font-size-asian="10pt" style:font-name-complex="Arial"/>
    </style:style>
    <style:style style:name="T130_25" style:family="text">
      <style:text-properties fo:font-size="10pt" style:font-size-asian="10pt" style:text-underline-style="solid" style:text-underline-color="font-color"/>
    </style:style>
    <style:style style:name="T130_26" style:family="text">
      <style:text-properties fo:font-size="10pt" style:font-size-asian="10pt" style:text-underline-style="solid" style:text-underline-color="font-color"/>
    </style:style>
    <style:style style:name="T130_27" style:family="text">
      <style:text-properties fo:font-size="10pt" style:font-size-asian="10pt" style:text-underline-style="solid" style:text-underline-color="font-color"/>
    </style:style>
    <style:style style:name="T130_28" style:family="text">
      <style:text-properties fo:font-size="10pt" style:font-size-asian="10pt" style:text-underline-style="solid" style:text-underline-color="font-color"/>
    </style:style>
    <style:style style:name="T130_29" style:family="text">
      <style:text-properties fo:font-size="10pt" style:font-size-asian="10pt" style:text-underline-style="solid" style:text-underline-color="font-color"/>
    </style:style>
    <style:style style:name="T130_30" style:family="text">
      <style:text-properties fo:font-size="10pt" style:font-size-asian="10pt" style:text-underline-style="solid" style:text-underline-color="font-color"/>
    </style:style>
    <style:style style:name="T130_31" style:family="text">
      <style:text-properties fo:font-size="10pt" style:font-size-asian="10pt" style:text-underline-style="solid" style:text-underline-color="font-color"/>
    </style:style>
    <style:style style:name="T130_32" style:family="text">
      <style:text-properties fo:font-size="10pt" style:font-size-asian="10pt" style:text-underline-style="solid" style:text-underline-color="font-color"/>
    </style:style>
    <style:style style:name="T130_33" style:family="text">
      <style:text-properties fo:font-size="10pt" style:font-size-asian="10pt" style:text-underline-style="solid" style:text-underline-color="font-color"/>
    </style:style>
    <style:style style:name="T130_34" style:family="text">
      <style:text-properties fo:font-size="10pt" style:font-size-asian="10pt" style:text-underline-style="solid" style:text-underline-color="font-color"/>
    </style:style>
    <style:style style:name="T130_35" style:family="text">
      <style:text-properties fo:font-size="10pt" style:font-size-asian="10pt" style:font-name-complex="Arial"/>
    </style:style>
    <style:style style:name="P131" style:family="paragraph" style:parent-style-name="List_20_Paragraph">
      <style:paragraph-properties fo:text-align="justify" style:line-height-at-least="0.459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/>
    </style:style>
    <style:style style:name="T131_1" style:family="text">
      <style:text-properties fo:font-size="10pt" style:font-size-asian="10pt"/>
    </style:style>
    <style:style style:name="T131_2" style:family="text">
      <style:text-properties fo:font-size="10pt" style:font-size-asian="10pt"/>
    </style:style>
    <style:style style:name="T131_3" style:family="text">
      <style:text-properties fo:font-size="10pt" style:font-size-asian="10pt"/>
    </style:style>
    <style:style style:name="T131_4" style:family="text">
      <style:text-properties fo:font-size="10pt" style:font-size-asian="10pt"/>
    </style:style>
    <style:style style:name="T131_5" style:family="text">
      <style:text-properties fo:font-size="10pt" style:font-size-asian="10pt"/>
    </style:style>
    <style:style style:name="T131_6" style:family="text">
      <style:text-properties fo:font-size="10pt" style:font-size-asian="10pt"/>
    </style:style>
    <style:style style:name="T131_7" style:family="text">
      <style:text-properties fo:font-size="10pt" style:font-size-asian="10pt"/>
    </style:style>
    <style:style style:name="T131_8" style:family="text">
      <style:text-properties fo:font-size="10pt" style:font-size-asian="10pt"/>
    </style:style>
    <style:style style:name="T131_9" style:family="text">
      <style:text-properties fo:font-size="10pt" style:font-size-asian="10pt"/>
    </style:style>
    <style:style style:name="T131_10" style:family="text">
      <style:text-properties fo:font-size="10pt" style:font-size-asian="10pt"/>
    </style:style>
    <style:style style:name="T131_11" style:family="text">
      <style:text-properties fo:font-size="10pt" style:font-size-asian="10pt"/>
    </style:style>
    <style:style style:name="T131_12" style:family="text">
      <style:text-properties fo:font-size="10pt" style:font-size-asian="10pt"/>
    </style:style>
    <style:style style:name="T131_13" style:family="text">
      <style:text-properties fo:font-size="10pt" style:font-size-asian="10pt"/>
    </style:style>
    <style:style style:name="T131_14" style:family="text">
      <style:text-properties fo:font-size="10pt" style:font-size-asian="10pt"/>
    </style:style>
    <style:style style:name="T131_15" style:family="text">
      <style:text-properties fo:font-size="10pt" style:font-size-asian="10pt"/>
    </style:style>
    <style:style style:name="T131_16" style:family="text">
      <style:text-properties fo:font-size="10pt" style:font-size-asian="10pt"/>
    </style:style>
    <style:style style:name="T131_17" style:family="text">
      <style:text-properties fo:font-size="10pt" style:font-size-asian="10pt"/>
    </style:style>
    <style:style style:name="T131_18" style:family="text">
      <style:text-properties fo:font-size="10pt" style:font-size-asian="10pt"/>
    </style:style>
    <style:style style:name="T131_19" style:family="text">
      <style:text-properties fo:font-size="10pt" style:font-size-asian="10pt"/>
    </style:style>
    <style:style style:name="T131_20" style:family="text">
      <style:text-properties fo:font-size="10pt" style:font-size-asian="10pt"/>
    </style:style>
    <style:style style:name="T131_21" style:family="text">
      <style:text-properties fo:font-size="10pt" style:font-size-asian="10pt"/>
    </style:style>
    <style:style style:name="T131_22" style:family="text">
      <style:text-properties fo:font-size="10pt" style:font-size-asian="10pt"/>
    </style:style>
    <style:style style:name="T131_23" style:family="text">
      <style:text-properties fo:font-size="10pt" style:font-size-asian="10pt"/>
    </style:style>
    <style:style style:name="T131_24" style:family="text">
      <style:text-properties fo:font-size="10pt" style:font-size-asian="10pt"/>
    </style:style>
    <style:style style:name="T131_25" style:family="text">
      <style:text-properties fo:font-size="10pt" style:font-size-asian="10pt"/>
    </style:style>
    <style:style style:name="T131_26" style:family="text">
      <style:text-properties fo:font-size="10pt" style:font-size-asian="10pt"/>
    </style:style>
    <style:style style:name="T131_27" style:family="text">
      <style:text-properties fo:font-size="10pt" style:font-size-asian="10pt"/>
    </style:style>
    <style:style style:name="T131_28" style:family="text">
      <style:text-properties fo:font-size="10pt" style:font-size-asian="10pt" style:text-underline-style="solid" style:text-underline-color="font-color"/>
    </style:style>
    <style:style style:name="T131_29" style:family="text">
      <style:text-properties fo:font-size="10pt" style:font-size-asian="10pt" style:text-underline-style="solid" style:text-underline-color="font-color"/>
    </style:style>
    <style:style style:name="T131_30" style:family="text">
      <style:text-properties fo:font-size="10pt" style:font-size-asian="10pt" style:text-underline-style="solid" style:text-underline-color="font-color"/>
    </style:style>
    <style:style style:name="T131_31" style:family="text">
      <style:text-properties fo:font-size="10pt" style:font-size-asian="10pt" style:text-underline-style="solid" style:text-underline-color="font-color"/>
    </style:style>
    <style:style style:name="T131_32" style:family="text">
      <style:text-properties fo:font-size="10pt" style:font-size-asian="10pt" style:text-underline-style="solid" style:text-underline-color="font-color"/>
    </style:style>
    <style:style style:name="T131_33" style:family="text">
      <style:text-properties fo:font-size="10pt" style:font-size-asian="10pt" style:text-underline-style="solid" style:text-underline-color="font-color"/>
    </style:style>
    <style:style style:name="T131_34" style:family="text">
      <style:text-properties fo:font-size="10pt" style:font-size-asian="10pt" style:text-underline-style="solid" style:text-underline-color="font-color"/>
    </style:style>
    <style:style style:name="T131_35" style:family="text">
      <style:text-properties fo:font-size="10pt" style:font-size-asian="10pt" style:text-underline-style="solid" style:text-underline-color="font-color"/>
    </style:style>
    <style:style style:name="T131_36" style:family="text">
      <style:text-properties fo:font-size="10pt" style:font-size-asian="10pt" style:text-underline-style="solid" style:text-underline-color="font-color"/>
    </style:style>
    <style:style style:name="T131_37" style:family="text">
      <style:text-properties fo:font-size="10pt" style:font-size-asian="10pt" style:text-underline-style="solid" style:text-underline-color="font-color"/>
    </style:style>
    <style:style style:name="T131_38" style:family="text">
      <style:text-properties fo:font-size="10pt" style:font-size-asian="10pt" style:text-underline-style="solid" style:text-underline-color="font-color"/>
    </style:style>
    <style:style style:name="T131_39" style:family="text">
      <style:text-properties fo:font-size="10pt" style:font-size-asian="10pt" style:text-underline-style="solid" style:text-underline-color="font-color"/>
    </style:style>
    <style:style style:name="T131_40" style:family="text">
      <style:text-properties fo:font-size="10pt" style:font-size-asian="10pt" style:text-underline-style="solid" style:text-underline-color="font-color"/>
    </style:style>
    <style:style style:name="T131_41" style:family="text">
      <style:text-properties fo:font-size="10pt" style:font-size-asian="10pt" style:text-underline-style="solid" style:text-underline-color="font-color"/>
    </style:style>
    <style:style style:name="T131_42" style:family="text">
      <style:text-properties fo:font-size="10pt" style:font-size-asian="10pt" style:text-underline-style="solid" style:text-underline-color="font-color"/>
    </style:style>
    <style:style style:name="T131_43" style:family="text">
      <style:text-properties fo:font-size="10pt" style:font-size-asian="10pt" style:text-underline-style="solid" style:text-underline-color="font-color"/>
    </style:style>
    <style:style style:name="T131_44" style:family="text">
      <style:text-properties fo:font-size="10pt" style:font-size-asian="10pt" style:text-underline-style="solid" style:text-underline-color="font-color"/>
    </style:style>
    <style:style style:name="T131_45" style:family="text">
      <style:text-properties fo:font-size="10pt" style:font-size-asian="10pt" style:text-underline-style="solid" style:text-underline-color="font-color"/>
    </style:style>
    <style:style style:name="T131_46" style:family="text">
      <style:text-properties fo:font-size="10pt" style:font-size-asian="10pt" style:text-underline-style="solid" style:text-underline-color="font-color"/>
    </style:style>
    <style:style style:name="T131_47" style:family="text">
      <style:text-properties fo:font-size="10pt" style:font-size-asian="10pt" style:text-underline-style="solid" style:text-underline-color="font-color"/>
    </style:style>
    <style:style style:name="T131_48" style:family="text">
      <style:text-properties fo:font-size="10pt" style:font-size-asian="10pt" style:text-underline-style="solid" style:text-underline-color="font-color"/>
    </style:style>
    <style:style style:name="T131_49" style:family="text">
      <style:text-properties fo:font-size="10pt" style:font-size-asian="10pt" style:text-underline-style="solid" style:text-underline-color="font-color"/>
    </style:style>
    <style:style style:name="T131_50" style:family="text">
      <style:text-properties fo:font-size="10pt" style:font-size-asian="10pt" style:text-underline-style="solid" style:text-underline-color="font-color"/>
    </style:style>
    <style:style style:name="T131_51" style:family="text">
      <style:text-properties fo:font-size="10pt" style:font-size-asian="10pt" style:text-underline-style="solid" style:text-underline-color="font-color"/>
    </style:style>
    <style:style style:name="T131_52" style:family="text">
      <style:text-properties fo:font-size="10pt" style:font-size-asian="10pt" style:text-underline-style="solid" style:text-underline-color="font-color"/>
    </style:style>
    <style:style style:name="P13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3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3_1" style:family="text">
      <style:text-properties fo:font-style="normal" style:font-style-asian="normal"/>
    </style:style>
    <style:style style:name="T133_2" style:family="text">
      <style:text-properties fo:font-style="normal" style:font-style-asian="normal"/>
    </style:style>
    <style:style style:name="P13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5" style:family="paragraph" style:parent-style-name="Normal"/>
    <style:style style:name="T1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3" style:family="text"/>
    <style:style style:name="T135_4" style:family="text"/>
    <style:style style:name="T135_5" style:family="text"/>
    <style:style style:name="T135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6" style:family="paragraph" style:parent-style-name="Normal">
      <style:text-properties fo:font-size="10pt" style:font-size-asian="10pt" style:font-name-complex="Arial" style:font-size-complex="10pt"/>
    </style:style>
    <style:style style:name="P137" style:family="paragraph" style:parent-style-name="Normal">
      <style:paragraph-properties style:line-height-at-least="0.459cm"/>
    </style:style>
    <style:style style:name="T137_1" style:family="text">
      <style:text-properties fo:font-size="10pt" style:font-size-asian="10pt" style:font-name-complex="Arial" style:font-size-complex="10pt"/>
    </style:style>
    <style:style style:name="T137_2" style:family="text">
      <style:text-properties fo:font-size="10pt" style:font-size-asian="10pt" style:font-name-complex="Arial" style:font-size-complex="10pt"/>
    </style:style>
    <style:style style:name="T137_3" style:family="text">
      <style:text-properties fo:font-size="10pt" style:font-size-asian="10pt" style:font-name-complex="Arial" style:font-size-complex="10pt"/>
    </style:style>
    <style:style style:name="T137_4" style:family="text">
      <style:text-properties fo:font-size="10pt" style:font-size-asian="10pt" style:font-name-complex="Arial" style:font-size-complex="10pt"/>
    </style:style>
    <style:style style:name="T137_5" style:family="text">
      <style:text-properties fo:font-size="10pt" style:font-size-asian="10pt" style:font-name-complex="Arial" style:font-size-complex="10pt"/>
    </style:style>
    <style:style style:name="T137_6" style:family="text">
      <style:text-properties fo:font-size="10pt" style:font-size-asian="10pt" style:font-name-complex="Arial" style:font-size-complex="10pt"/>
    </style:style>
    <style:style style:name="T137_7" style:family="text">
      <style:text-properties fo:font-size="10pt" style:font-size-asian="10pt" style:font-name-complex="Arial" style:font-size-complex="10pt"/>
    </style:style>
    <style:style style:name="T137_8" style:family="text">
      <style:text-properties fo:font-size="10pt" style:font-size-asian="10pt" style:font-name-complex="Arial" style:font-size-complex="10pt"/>
    </style:style>
    <style:style style:name="T137_9" style:family="text">
      <style:text-properties fo:font-size="10pt" style:font-size-asian="10pt" style:font-name-complex="Arial" style:font-size-complex="10pt"/>
    </style:style>
    <style:style style:name="T137_10" style:family="text">
      <style:text-properties fo:font-size="10pt" style:font-size-asian="10pt" style:font-name-complex="Arial" style:font-size-complex="10pt"/>
    </style:style>
    <style:style style:name="T137_11" style:family="text">
      <style:text-properties fo:font-size="10pt" style:font-size-asian="10pt" style:font-name-complex="Arial" style:font-size-complex="10pt"/>
    </style:style>
    <style:style style:name="T137_12" style:family="text">
      <style:text-properties fo:font-size="10pt" style:font-size-asian="10pt" style:font-name-complex="Arial" style:font-size-complex="10pt"/>
    </style:style>
    <style:style style:name="T137_13" style:family="text">
      <style:text-properties fo:font-size="10pt" style:font-size-asian="10pt" style:font-name-complex="Arial" style:font-size-complex="10pt"/>
    </style:style>
    <style:style style:name="T137_14" style:family="text">
      <style:text-properties fo:font-size="10pt" style:font-size-asian="10pt" style:font-name-complex="Arial" style:font-size-complex="10pt"/>
    </style:style>
    <style:style style:name="T137_15" style:family="text">
      <style:text-properties fo:font-size="10pt" style:font-size-asian="10pt" style:font-name-complex="Arial" style:font-size-complex="10pt"/>
    </style:style>
    <style:style style:name="T137_16" style:family="text">
      <style:text-properties fo:font-size="10pt" style:font-size-asian="10pt" style:font-name-complex="Arial" style:font-size-complex="10pt"/>
    </style:style>
    <style:style style:name="T137_17" style:family="text">
      <style:text-properties fo:font-size="10pt" style:font-size-asian="10pt" style:font-name-complex="Arial" style:font-size-complex="10pt"/>
    </style:style>
    <style:style style:name="T137_18" style:family="text">
      <style:text-properties fo:font-size="10pt" style:font-size-asian="10pt" style:font-name-complex="Arial" style:font-size-complex="10pt"/>
    </style:style>
    <style:style style:name="T137_19" style:family="text">
      <style:text-properties fo:font-size="10pt" style:font-size-asian="10pt" style:font-name-complex="Arial" style:font-size-complex="10pt"/>
    </style:style>
    <style:style style:name="T137_20" style:family="text">
      <style:text-properties fo:font-size="10pt" style:font-size-asian="10pt" style:font-name-complex="Arial" style:font-size-complex="10pt"/>
    </style:style>
    <style:style style:name="T137_21" style:family="text">
      <style:text-properties fo:font-size="10pt" style:font-size-asian="10pt" style:font-name-complex="Arial" style:font-size-complex="10pt"/>
    </style:style>
    <style:style style:name="T137_22" style:family="text">
      <style:text-properties fo:font-size="10pt" style:font-size-asian="10pt" style:font-name-complex="Arial" style:font-size-complex="10pt"/>
    </style:style>
    <style:style style:name="T137_23" style:family="text">
      <style:text-properties fo:font-size="10pt" style:font-size-asian="10pt" style:font-name-complex="Arial" style:font-size-complex="10pt"/>
    </style:style>
    <style:style style:name="T137_24" style:family="text">
      <style:text-properties fo:font-size="10pt" style:font-size-asian="10pt" style:font-name-complex="Arial" style:font-size-complex="10pt"/>
    </style:style>
    <style:style style:name="T137_25" style:family="text">
      <style:text-properties fo:font-size="10pt" style:font-size-asian="10pt" style:font-name-complex="Arial" style:font-size-complex="10pt"/>
    </style:style>
    <style:style style:name="T137_26" style:family="text">
      <style:text-properties fo:font-size="10pt" style:font-size-asian="10pt" style:font-name-complex="Arial" style:font-size-complex="10pt"/>
    </style:style>
    <style:style style:name="T137_27" style:family="text">
      <style:text-properties fo:font-size="10pt" style:font-size-asian="10pt" style:font-name-complex="Arial" style:font-size-complex="10pt"/>
    </style:style>
    <style:style style:name="T137_28" style:family="text">
      <style:text-properties fo:font-size="10pt" style:font-size-asian="10pt" style:font-name-complex="Arial" style:font-size-complex="10pt"/>
    </style:style>
    <style:style style:name="T137_29" style:family="text">
      <style:text-properties fo:font-size="10pt" style:font-size-asian="10pt" style:font-name-complex="Arial" style:font-size-complex="10pt"/>
    </style:style>
    <style:style style:name="T137_30" style:family="text">
      <style:text-properties fo:font-size="10pt" style:font-size-asian="10pt" style:font-name-complex="Arial" style:font-size-complex="10pt"/>
    </style:style>
    <style:style style:name="T137_31" style:family="text">
      <style:text-properties fo:font-size="10pt" style:font-size-asian="10pt" style:font-name-complex="Arial" style:font-size-complex="10pt"/>
    </style:style>
    <style:style style:name="T137_32" style:family="text">
      <style:text-properties fo:font-size="10pt" style:font-size-asian="10pt" style:font-name-complex="Arial" style:font-size-complex="10pt"/>
    </style:style>
    <style:style style:name="T137_33" style:family="text">
      <style:text-properties fo:font-size="10pt" style:font-size-asian="10pt" style:font-name-complex="Arial" style:font-size-complex="10pt"/>
    </style:style>
    <style:style style:name="T137_34" style:family="text">
      <style:text-properties fo:font-size="10pt" style:font-size-asian="10pt" style:font-name-complex="Arial" style:font-size-complex="10pt"/>
    </style:style>
    <style:style style:name="T137_35" style:family="text">
      <style:text-properties fo:font-size="10pt" style:font-size-asian="10pt" style:font-name-complex="Arial" style:font-size-complex="10pt"/>
    </style:style>
    <style:style style:name="T137_36" style:family="text">
      <style:text-properties fo:font-size="10pt" style:font-size-asian="10pt" style:font-name-complex="Arial" style:font-size-complex="10pt"/>
    </style:style>
    <style:style style:name="T137_37" style:family="text">
      <style:text-properties fo:font-size="10pt" style:font-size-asian="10pt" style:font-name-complex="Arial" style:font-size-complex="10pt"/>
    </style:style>
    <style:style style:name="T137_38" style:family="text">
      <style:text-properties fo:font-size="10pt" style:font-size-asian="10pt" style:font-name-complex="Arial" style:font-size-complex="10pt"/>
    </style:style>
    <style:style style:name="T137_39" style:family="text">
      <style:text-properties fo:font-size="10pt" style:font-size-asian="10pt" style:font-name-complex="Arial" style:font-size-complex="10pt"/>
    </style:style>
    <style:style style:name="T137_40" style:family="text">
      <style:text-properties fo:font-size="10pt" style:font-size-asian="10pt" style:font-name-complex="Arial" style:font-size-complex="10pt"/>
    </style:style>
    <style:style style:name="T137_41" style:family="text">
      <style:text-properties fo:font-size="10pt" style:font-size-asian="10pt" style:font-name-complex="Arial" style:font-size-complex="10pt"/>
    </style:style>
    <style:style style:name="T137_42" style:family="text">
      <style:text-properties fo:font-size="10pt" style:font-size-asian="10pt" style:font-name-complex="Arial" style:font-size-complex="10pt"/>
    </style:style>
    <style:style style:name="P138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139" style:family="paragraph" style:parent-style-name="Normal">
      <style:paragraph-properties style:line-height-at-least="0.459cm"/>
    </style:style>
    <style:style style:name="T139_1" style:family="text">
      <style:text-properties fo:font-size="10pt" style:font-size-asian="10pt" style:font-name-complex="Arial" style:font-size-complex="10pt"/>
    </style:style>
    <style:style style:name="T139_2" style:family="text">
      <style:text-properties fo:font-size="10pt" style:font-size-asian="10pt" style:font-name-complex="Arial" style:font-size-complex="10pt"/>
    </style:style>
    <style:style style:name="T139_3" style:family="text">
      <style:text-properties fo:font-size="10pt" style:font-size-asian="10pt" style:font-name-complex="Arial" style:font-size-complex="10pt"/>
    </style:style>
    <style:style style:name="T139_4" style:family="text">
      <style:text-properties fo:font-size="10pt" style:font-size-asian="10pt" style:font-name-complex="Arial" style:font-size-complex="10pt"/>
    </style:style>
    <style:style style:name="T139_5" style:family="text">
      <style:text-properties fo:font-size="10pt" style:font-size-asian="10pt" style:font-name-complex="Arial" style:font-size-complex="10pt"/>
    </style:style>
    <style:style style:name="T139_6" style:family="text">
      <style:text-properties fo:font-size="10pt" style:font-size-asian="10pt" style:font-name-complex="Arial" style:font-size-complex="10pt"/>
    </style:style>
    <style:style style:name="T139_7" style:family="text">
      <style:text-properties fo:font-size="10pt" style:font-size-asian="10pt" style:font-name-complex="Arial" style:font-size-complex="10pt"/>
    </style:style>
    <style:style style:name="T139_8" style:family="text">
      <style:text-properties fo:font-size="10pt" style:font-size-asian="10pt" style:font-name-complex="Arial" style:font-size-complex="10pt"/>
    </style:style>
    <style:style style:name="T139_9" style:family="text">
      <style:text-properties fo:font-size="10pt" style:font-size-asian="10pt" style:font-name-complex="Arial" style:font-size-complex="10pt"/>
    </style:style>
    <style:style style:name="T139_10" style:family="text">
      <style:text-properties fo:font-size="10pt" style:font-size-asian="10pt" style:font-name-complex="Arial" style:font-size-complex="10pt"/>
    </style:style>
    <style:style style:name="T139_11" style:family="text">
      <style:text-properties fo:font-size="10pt" style:font-size-asian="10pt" style:font-name-complex="Arial" style:font-size-complex="10pt"/>
    </style:style>
    <style:style style:name="T139_12" style:family="text">
      <style:text-properties fo:font-size="10pt" style:font-size-asian="10pt" style:font-name-complex="Arial" style:font-size-complex="10pt"/>
    </style:style>
    <style:style style:name="T139_13" style:family="text">
      <style:text-properties fo:font-size="10pt" style:font-size-asian="10pt" style:font-name-complex="Arial" style:font-size-complex="10pt"/>
    </style:style>
    <style:style style:name="T139_14" style:family="text">
      <style:text-properties fo:font-size="10pt" style:font-size-asian="10pt" style:font-name-complex="Arial" style:font-size-complex="10pt"/>
    </style:style>
    <style:style style:name="T139_15" style:family="text">
      <style:text-properties fo:font-size="10pt" style:font-size-asian="10pt" style:font-name-complex="Arial" style:font-size-complex="10pt"/>
    </style:style>
    <style:style style:name="T139_16" style:family="text">
      <style:text-properties fo:font-size="10pt" style:font-size-asian="10pt" style:font-name-complex="Arial" style:font-size-complex="10pt"/>
    </style:style>
    <style:style style:name="T139_17" style:family="text">
      <style:text-properties fo:font-size="10pt" style:font-size-asian="10pt" style:font-name-complex="Arial" style:font-size-complex="10pt"/>
    </style:style>
    <style:style style:name="T139_18" style:family="text">
      <style:text-properties fo:font-size="10pt" style:font-size-asian="10pt" style:font-name-complex="Arial" style:font-size-complex="10pt"/>
    </style:style>
    <style:style style:name="T139_19" style:family="text">
      <style:text-properties fo:font-size="10pt" style:font-size-asian="10pt" style:font-name-complex="Arial" style:font-size-complex="10pt"/>
    </style:style>
    <style:style style:name="T139_20" style:family="text">
      <style:text-properties fo:font-size="10pt" style:font-size-asian="10pt" style:font-name-complex="Arial" style:font-size-complex="10pt"/>
    </style:style>
    <style:style style:name="T139_21" style:family="text">
      <style:text-properties fo:font-size="10pt" style:font-size-asian="10pt" style:font-name-complex="Arial" style:font-size-complex="10pt"/>
    </style:style>
    <style:style style:name="T139_22" style:family="text">
      <style:text-properties fo:font-size="10pt" style:font-size-asian="10pt" style:font-name-complex="Arial" style:font-size-complex="10pt"/>
    </style:style>
    <style:style style:name="T139_23" style:family="text">
      <style:text-properties fo:font-size="10pt" style:font-size-asian="10pt" style:font-name-complex="Arial" style:font-size-complex="10pt"/>
    </style:style>
    <style:style style:name="T139_24" style:family="text">
      <style:text-properties fo:font-size="10pt" style:font-size-asian="10pt" style:font-name-complex="Arial" style:font-size-complex="10pt"/>
    </style:style>
    <style:style style:name="T139_25" style:family="text">
      <style:text-properties fo:font-size="10pt" style:font-size-asian="10pt" style:font-name-complex="Arial" style:font-size-complex="10pt"/>
    </style:style>
    <style:style style:name="T139_26" style:family="text">
      <style:text-properties fo:font-size="10pt" style:font-size-asian="10pt" style:font-name-complex="Arial" style:font-size-complex="10pt"/>
    </style:style>
    <style:style style:name="T139_27" style:family="text">
      <style:text-properties fo:font-size="10pt" style:font-size-asian="10pt" style:font-name-complex="Arial" style:font-size-complex="10pt"/>
    </style:style>
    <style:style style:name="T139_28" style:family="text">
      <style:text-properties fo:font-size="10pt" style:font-size-asian="10pt" style:font-name-complex="Arial" style:font-size-complex="10pt"/>
    </style:style>
    <style:style style:name="T139_29" style:family="text">
      <style:text-properties fo:font-size="10pt" style:font-size-asian="10pt" style:font-name-complex="Arial" style:font-size-complex="10pt"/>
    </style:style>
    <style:style style:name="T139_30" style:family="text">
      <style:text-properties fo:font-size="10pt" style:font-size-asian="10pt" style:font-name-complex="Arial" style:font-size-complex="10pt"/>
    </style:style>
    <style:style style:name="T139_31" style:family="text">
      <style:text-properties fo:font-size="10pt" style:font-size-asian="10pt" style:font-name-complex="Arial" style:font-size-complex="10pt"/>
    </style:style>
    <style:style style:name="T139_32" style:family="text">
      <style:text-properties fo:font-size="10pt" style:font-size-asian="10pt" style:font-name-complex="Arial" style:font-size-complex="10pt"/>
    </style:style>
    <style:style style:name="T139_33" style:family="text">
      <style:text-properties fo:font-size="10pt" style:font-size-asian="10pt" style:font-name-complex="Arial" style:font-size-complex="10pt"/>
    </style:style>
    <style:style style:name="T139_34" style:family="text">
      <style:text-properties fo:font-size="10pt" style:font-size-asian="10pt" style:font-name-complex="Arial" style:font-size-complex="10pt"/>
    </style:style>
    <style:style style:name="T139_35" style:family="text">
      <style:text-properties fo:font-size="10pt" style:font-size-asian="10pt" style:font-name-complex="Arial" style:font-size-complex="10pt"/>
    </style:style>
    <style:style style:name="T139_36" style:family="text">
      <style:text-properties fo:font-size="10pt" style:font-size-asian="10pt" style:font-name-complex="Arial" style:font-size-complex="10pt"/>
    </style:style>
    <style:style style:name="T139_37" style:family="text">
      <style:text-properties fo:font-size="10pt" style:font-size-asian="10pt" style:font-name-complex="Arial" style:font-size-complex="10pt"/>
    </style:style>
    <style:style style:name="P14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1" style:family="paragraph" style:parent-style-name="Normal"/>
    <style:style style:name="T1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4" style:family="text">
      <style:text-properties fo:font-size="11pt" style:font-size-asian="11pt" style:font-name-complex="Arial" style:font-size-complex="11pt" fo:font-weight="bold" style:font-weight-asian="bold"/>
    </style:style>
    <style:style style:name="P142" style:family="paragraph" style:parent-style-name="Normal">
      <style:text-properties fo:background-color="#ffff00" fo:color="#000000" fo:font-size="10pt" style:font-size-asian="10pt" style:font-size-complex="10pt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color="#000000" fo:font-size="10pt" style:font-size-asian="10pt" style:font-size-complex="10pt"/>
    </style:style>
    <style:style style:name="T143_2" style:family="text">
      <style:text-properties fo:color="#000000" fo:font-size="10pt" style:font-size-asian="10pt" style:font-size-complex="10pt"/>
    </style:style>
    <style:style style:name="T143_3" style:family="text">
      <style:text-properties fo:color="#000000" fo:font-size="10pt" style:font-size-asian="10pt" style:font-size-complex="10pt"/>
    </style:style>
    <style:style style:name="T143_4" style:family="text">
      <style:text-properties fo:color="#000000" fo:font-size="10pt" style:font-size-asian="10pt" style:font-size-complex="10pt"/>
    </style:style>
    <style:style style:name="T143_5" style:family="text">
      <style:text-properties fo:color="#000000" fo:font-size="10pt" style:font-size-asian="10pt" style:font-size-complex="10pt"/>
    </style:style>
    <style:style style:name="P144" style:family="paragraph" style:parent-style-name="Normal">
      <style:paragraph-properties fo:text-align="justify"/>
      <style:text-properties fo:color="#000000" fo:font-size="10pt" style:font-size-asian="10pt" style:font-size-complex="10pt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10pt" style:font-size-asian="10pt" style:font-size-complex="10pt"/>
    </style:style>
    <style:style style:name="P146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147" style:family="paragraph" style:parent-style-name="Normal">
      <style:paragraph-properties fo:text-align="justify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T147_1" style:family="text">
      <style:text-properties fo:color="#000000" fo:font-size="10pt" style:font-name-asian="Arial" style:font-size-asian="10pt" style:font-name-complex="Arial" style:font-size-complex="10pt"/>
    </style:style>
    <style:style style:name="P148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fo:font-size="10pt" style:font-name-asian="Arial" style:font-size-asian="10pt" style:font-name-complex="Arial" style:font-size-complex="10pt"/>
    </style:style>
    <style:style style:name="P149" style:family="paragraph" style:parent-style-name="Normal">
      <style:paragraph-properties fo:text-align="justify" fo:padding="0cm" fo:border-top="none" fo:border-bottom="none" fo:border-left="none" fo:border-right="none"/>
    </style:style>
    <style:style style:name="T149_1" style:family="text">
      <style:text-properties fo:color="#000000" fo:font-size="10pt" style:font-name-asian="Arial" style:font-size-asian="10pt" style:font-name-complex="Arial" style:font-size-complex="10pt"/>
    </style:style>
    <style:style style:name="T149_2" style:family="text">
      <style:text-properties fo:font-size="10pt" style:font-size-asian="10pt" style:font-size-complex="10pt" style:font-weight-complex="bold"/>
    </style:style>
    <style:style style:name="T149_3" style:family="text">
      <style:text-properties fo:font-size="10pt" style:font-size-asian="10pt" style:font-size-complex="10pt" style:font-weight-complex="bold"/>
    </style:style>
    <style:style style:name="T149_4" style:family="text" style:parent-style-name="Normal">
      <style:text-properties fo:font-size="10pt" style:font-size-asian="10pt" style:font-size-complex="10pt" style:font-weight-complex="bold"/>
    </style:style>
    <style:style style:name="P150" style:family="paragraph" style:parent-style-name="Normal">
      <style:paragraph-properties fo:text-align="justify" fo:padding="0cm" fo:border-top="none" fo:border-bottom="none" fo:border-left="none" fo:border-right="none"/>
    </style:style>
    <style:style style:name="T150_1" style:family="text">
      <style:text-properties fo:font-size="8pt" style:font-size-asian="8pt" style:font-size-complex="8pt"/>
    </style:style>
    <style:style style:name="T150_2" style:family="text">
      <style:text-properties fo:font-size="8pt" style:font-size-asian="8pt" style:font-size-complex="8pt"/>
    </style:style>
    <style:style style:name="T150_3" style:family="text">
      <style:text-properties fo:font-size="8pt" style:font-size-asian="8pt" style:font-size-complex="8pt"/>
    </style:style>
    <style:style style:name="T150_4" style:family="text">
      <style:text-properties fo:font-size="8pt" style:font-size-asian="8pt" style:font-size-complex="8pt"/>
    </style:style>
    <style:style style:name="T150_5" style:family="text">
      <style:text-properties fo:font-size="8pt" style:font-size-asian="8pt" style:font-size-complex="8pt"/>
    </style:style>
    <style:style style:name="T150_6" style:family="text">
      <style:text-properties fo:font-size="8pt" style:font-size-asian="8pt" style:font-size-complex="8pt" style:font-weight-complex="bold"/>
    </style:style>
    <style:style style:name="T150_7" style:family="text">
      <style:text-properties fo:font-size="8pt" style:font-size-asian="8pt" style:font-size-complex="8pt" style:font-weight-complex="bold"/>
    </style:style>
    <style:style style:name="T150_8" style:family="text">
      <style:text-properties fo:font-size="8pt" style:font-size-asian="8pt" style:font-size-complex="8pt" style:font-weight-complex="bold"/>
    </style:style>
    <style:style style:name="T150_9" style:family="text">
      <style:text-properties fo:color="#000000" fo:font-size="8pt" style:font-name-asian="Arial" style:font-size-asian="8pt" style:font-name-complex="Arial" style:font-size-complex="8pt"/>
    </style:style>
    <style:style style:name="T150_10" style:family="text">
      <style:text-properties fo:color="#000000" fo:font-size="8pt" style:font-name-asian="Arial" style:font-size-asian="8pt" style:font-name-complex="Arial" style:font-size-complex="8pt"/>
    </style:style>
    <style:style style:name="T150_11" style:family="text">
      <style:text-properties fo:color="#000000" fo:font-size="8pt" style:font-name-asian="Arial" style:font-size-asian="8pt" style:font-name-complex="Arial" style:font-size-complex="8pt"/>
    </style:style>
    <style:style style:name="T150_12" style:family="text">
      <style:text-properties fo:color="#000000" fo:font-size="8pt" style:font-name-asian="Arial" style:font-size-asian="8pt" style:font-name-complex="Arial" style:font-size-complex="8pt"/>
    </style:style>
    <style:style style:name="T150_13" style:family="text">
      <style:text-properties fo:color="#000000" fo:font-size="8pt" style:font-name-asian="Arial" style:font-size-asian="8pt" style:font-name-complex="Arial" style:font-size-complex="8pt"/>
    </style:style>
    <style:style style:name="T150_14" style:family="text">
      <style:text-properties fo:color="#000000" fo:font-size="8pt" style:font-name-asian="Arial" style:font-size-asian="8pt" style:font-name-complex="Arial" style:font-size-complex="8pt"/>
    </style:style>
    <style:style style:name="Table4" style:family="table">
      <style:table-properties table:align="left" style:width="17.263cm" fo:margin-left="0cm"/>
    </style:style>
    <style:style style:name="Column15" style:family="table-column">
      <style:table-column-properties style:column-width="17.263cm" style:use-optimal-column-width="false"/>
    </style:style>
    <style:style style:name="Row9" style:family="table-row">
      <style:table-row-properties style:min-row-height="0.741cm" style:use-optimal-row-height="false"/>
    </style:style>
    <style:style style:name="Cell38" style:family="table-cell">
      <style:table-cell-properties style:vertical-align="top" fo:padding-left="0.203cm" fo:padding-right="0.203cm" fo:wrap-option="wrap"/>
    </style:style>
    <style:style style:name="P151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US" fo:country-complex="SA" fo:font-weight="bold" style:font-weight-asian="bold"/>
    </style:style>
    <style:style style:name="P152" style:family="paragraph" style:parent-style-name="Footnote_20_text"/>
    <style:style style:name="Table5" style:family="table">
      <style:table-properties table:align="left" style:width="17.263cm" fo:margin-left="0cm"/>
    </style:style>
    <style:style style:name="Column16" style:family="table-column">
      <style:table-column-properties style:column-width="3.507cm" style:use-optimal-column-width="false"/>
    </style:style>
    <style:style style:name="Column17" style:family="table-column">
      <style:table-column-properties style:column-width="8.431cm" style:use-optimal-column-width="false"/>
    </style:style>
    <style:style style:name="Column18" style:family="table-column">
      <style:table-column-properties style:column-width="3.179cm" style:use-optimal-column-width="false"/>
    </style:style>
    <style:style style:name="Column19" style:family="table-column">
      <style:table-column-properties style:column-width="2.147cm" style:use-optimal-column-width="false"/>
    </style:style>
    <style:style style:name="Row10" style:family="table-row">
      <style:table-row-properties style:min-row-height="0.741cm" style:use-optimal-row-height="false"/>
    </style:style>
    <style:style style:name="Cell3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4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0.988cm" style:use-optimal-row-height="false"/>
    </style:style>
    <style:style style:name="Cell41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4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43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2.358cm"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5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13" style:family="table-row">
      <style:table-row-properties style:min-row-height="1.538cm"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6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63" style:family="paragraph" style:parent-style-name="Normal">
      <style:paragraph-properties fo:background-color="#ffffff"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6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6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16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P165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65_1" style:family="text">
      <style:text-properties fo:color="#000000" fo:font-size="10pt" style:font-name-asian="Arial" style:font-size-asian="10pt" style:font-name-complex="Arial" style:font-size-complex="10pt"/>
    </style:style>
    <style:style style:name="T165_2" style:family="text">
      <style:text-properties fo:color="#000000" fo:font-size="10pt" style:font-name-asian="Arial" style:font-size-asian="10pt" style:font-name-complex="Arial" style:font-size-complex="10pt"/>
    </style:style>
    <style:style style:name="T165_3" style:family="text">
      <style:text-properties fo:font-size="10pt" style:font-name-asian="Arial" style:font-size-asian="10pt" style:font-name-complex="Arial" style:font-size-complex="10pt"/>
    </style:style>
    <style:style style:name="T165_4" style:family="text">
      <style:text-properties fo:font-size="10pt" style:font-name-asian="Arial" style:font-size-asian="10pt" style:font-name-complex="Arial" style:font-size-complex="10pt"/>
    </style:style>
    <style:style style:name="T165_5" style:family="text">
      <style:text-properties fo:font-size="10pt" style:font-name-asian="Arial" style:font-size-asian="10pt" style:font-name-complex="Arial" style:font-size-complex="10pt"/>
    </style:style>
    <style:style style:name="T165_6" style:family="text">
      <style:text-properties fo:font-size="10pt" style:font-name-asian="Arial" style:font-size-asian="10pt" style:font-name-complex="Arial" style:font-size-complex="10pt"/>
    </style:style>
    <style:style style:name="T165_7" style:family="text">
      <style:text-properties fo:font-size="10pt" style:font-name-asian="Arial" style:font-size-asian="10pt" style:font-name-complex="Arial" style:font-size-complex="10pt"/>
    </style:style>
    <style:style style:name="T165_8" style:family="text">
      <style:text-properties fo:font-size="10pt" style:font-name-asian="Arial" style:font-size-asian="10pt" style:font-name-complex="Arial" style:font-size-complex="10pt"/>
    </style:style>
    <style:style style:name="T165_9" style:family="text">
      <style:text-properties fo:font-size="10pt" style:font-name-asian="Arial" style:font-size-asian="10pt" style:font-name-complex="Arial" style:font-size-complex="10pt"/>
    </style:style>
    <style:style style:name="T165_10" style:family="text">
      <style:text-properties fo:font-size="10pt" style:font-name-asian="Arial" style:font-size-asian="10pt" style:font-name-complex="Arial" style:font-size-complex="10pt"/>
    </style:style>
    <style:style style:name="T165_11" style:family="text">
      <style:text-properties fo:font-size="10pt" style:font-name-asian="Arial" style:font-size-asian="10pt" style:font-name-complex="Arial" style:font-size-complex="10pt"/>
    </style:style>
    <style:style style:name="T165_12" style:family="text">
      <style:text-properties fo:font-size="10pt" style:font-name-asian="Arial" style:font-size-asian="10pt" style:font-name-complex="Arial" style:font-size-complex="10pt"/>
    </style:style>
    <style:style style:name="T165_13" style:family="text">
      <style:text-properties fo:font-size="10pt" style:font-name-asian="Arial" style:font-size-asian="10pt" style:font-name-complex="Arial" style:font-size-complex="10pt"/>
    </style:style>
    <style:style style:name="T165_14" style:family="text">
      <style:text-properties fo:font-size="10pt" style:font-name-asian="Arial" style:font-size-asian="10pt" style:font-name-complex="Arial" style:font-size-complex="10pt"/>
    </style:style>
    <style:style style:name="T165_15" style:family="text">
      <style:text-properties fo:font-size="10pt" style:font-name-asian="Arial" style:font-size-asian="10pt" style:font-name-complex="Arial" style:font-size-complex="10pt"/>
    </style:style>
    <style:style style:name="T165_16" style:family="text">
      <style:text-properties fo:font-size="10pt" style:font-name-asian="Arial" style:font-size-asian="10pt" style:font-name-complex="Arial" style:font-size-complex="10pt"/>
    </style:style>
    <style:style style:name="T165_17" style:family="text">
      <style:text-properties fo:font-size="10pt" style:font-name-asian="Arial" style:font-size-asian="10pt" style:font-name-complex="Arial" style:font-size-complex="10pt"/>
    </style:style>
    <style:style style:name="T165_18" style:family="text">
      <style:text-properties fo:font-size="10pt" style:font-name-asian="Arial" style:font-size-asian="10pt" style:font-name-complex="Arial" style:font-size-complex="10pt"/>
    </style:style>
    <style:style style:name="T165_19" style:family="text">
      <style:text-properties fo:font-size="10pt" style:font-name-asian="Arial" style:font-size-asian="10pt" style:font-name-complex="Arial" style:font-size-complex="10pt"/>
    </style:style>
    <style:style style:name="T165_20" style:family="text">
      <style:text-properties fo:font-size="10pt" style:font-name-asian="Arial" style:font-size-asian="10pt" style:font-name-complex="Arial" style:font-size-complex="10pt"/>
    </style:style>
    <style:style style:name="T165_21" style:family="text">
      <style:text-properties fo:font-size="10pt" style:font-name-asian="Arial" style:font-size-asian="10pt" style:font-name-complex="Arial" style:font-size-complex="10pt"/>
    </style:style>
    <style:style style:name="T165_22" style:family="text">
      <style:text-properties fo:font-size="10pt" style:font-name-asian="Arial" style:font-size-asian="10pt" style:font-name-complex="Arial" style:font-size-complex="10pt"/>
    </style:style>
    <style:style style:name="T165_23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165_24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165_25" style:family="text">
      <style:text-properties fo:font-size="10pt" style:font-name-asian="Arial" style:font-size-asian="10pt" style:font-name-complex="Arial" style:font-size-complex="10pt"/>
    </style:style>
    <style:style style:name="T165_26" style:family="text">
      <style:text-properties fo:font-size="10pt" style:font-name-asian="Arial" style:font-size-asian="10pt" style:font-name-complex="Arial" style:font-size-complex="10pt"/>
    </style:style>
    <style:style style:name="T165_27" style:family="text">
      <style:text-properties fo:font-size="10pt" style:font-name-asian="Arial" style:font-size-asian="10pt" style:font-name-complex="Arial" style:font-size-complex="10pt"/>
    </style:style>
    <style:style style:name="T165_28" style:family="text">
      <style:text-properties fo:font-size="10pt" style:font-name-asian="Arial" style:font-size-asian="10pt" style:font-name-complex="Arial" style:font-size-complex="10pt"/>
    </style:style>
    <style:style style:name="T165_29" style:family="text">
      <style:text-properties fo:font-size="10pt" style:font-name-asian="Arial" style:font-size-asian="10pt" style:font-name-complex="Arial" style:font-size-complex="10pt"/>
    </style:style>
    <style:style style:name="T165_30" style:family="text">
      <style:text-properties fo:font-size="10pt" style:font-name-asian="Arial" style:font-size-asian="10pt" style:font-name-complex="Arial" style:font-size-complex="10pt"/>
    </style:style>
    <style:style style:name="T165_31" style:family="text">
      <style:text-properties fo:font-size="10pt" style:font-name-asian="Arial" style:font-size-asian="10pt" style:font-name-complex="Arial" style:font-size-complex="10pt"/>
    </style:style>
    <style:style style:name="T165_32" style:family="text">
      <style:text-properties fo:font-size="10pt" style:font-name-asian="Arial" style:font-size-asian="10pt" style:font-name-complex="Arial" style:font-size-complex="10pt"/>
    </style:style>
    <style:style style:name="T165_33" style:family="text">
      <style:text-properties fo:font-size="10pt" style:font-name-asian="Arial" style:font-size-asian="10pt" style:font-name-complex="Arial" style:font-size-complex="10pt"/>
    </style:style>
    <style:style style:name="T165_34" style:family="text">
      <style:text-properties fo:font-size="10pt" style:font-name-asian="Arial" style:font-size-asian="10pt" style:font-name-complex="Arial" style:font-size-complex="10pt"/>
    </style:style>
    <style:style style:name="P166" style:family="paragraph" style:parent-style-name="Normal">
      <style:paragraph-properties fo:text-align="justify" fo:padding="0cm" fo:border-top="none" fo:border-bottom="none" fo:border-left="none" fo:border-right="none"/>
      <style:text-properties fo:font-size="10pt" style:font-name-asian="Arial" style:font-size-asian="10pt" style:font-name-complex="Arial" style:font-size-complex="10pt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fo:font-size="10pt" style:font-size-asian="10pt" style:font-size-complex="10pt" fo:font-weight="bold" style:font-weight-asian="bold" style:font-weight-complex="bold"/>
    </style:style>
    <style:style style:name="P16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169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69_1" style:family="text">
      <style:text-properties fo:color="#000000" fo:font-size="10pt" style:font-name-asian="Arial" style:font-size-asian="10pt" style:font-name-complex="Arial" style:font-size-complex="10pt"/>
    </style:style>
    <style:style style:name="T169_2" style:family="text">
      <style:text-properties fo:color="#000000" fo:font-size="10pt" style:font-name-asian="Arial" style:font-size-asian="10pt" style:font-name-complex="Arial" style:font-size-complex="10pt"/>
    </style:style>
    <style:style style:name="T169_3" style:family="text">
      <style:text-properties fo:color="#000000" fo:font-size="10pt" style:font-name-asian="Arial" style:font-size-asian="10pt" style:font-name-complex="Arial" style:font-size-complex="10pt"/>
    </style:style>
    <style:style style:name="T169_4" style:family="text">
      <style:text-properties fo:color="#000000" fo:font-size="10pt" style:font-name-asian="Arial" style:font-size-asian="10pt" style:font-name-complex="Arial" style:font-size-complex="10pt"/>
    </style:style>
    <style:style style:name="T169_5" style:family="text">
      <style:text-properties fo:color="#000000" fo:font-size="10pt" style:font-name-asian="Arial" style:font-size-asian="10pt" style:font-name-complex="Arial" style:font-size-complex="10pt"/>
    </style:style>
    <style:style style:name="T169_6" style:family="text">
      <style:text-properties fo:color="#000000" fo:font-size="10pt" style:font-name-asian="Arial" style:font-size-asian="10pt" style:font-name-complex="Arial" style:font-size-complex="10pt"/>
    </style:style>
    <style:style style:name="T169_7" style:family="text">
      <style:text-properties fo:color="#000000" fo:font-size="10pt" style:font-name-asian="Arial" style:font-size-asian="10pt" style:font-name-complex="Arial" style:font-size-complex="10pt"/>
    </style:style>
    <style:style style:name="T169_8" style:family="text">
      <style:text-properties fo:color="#000000" fo:font-size="10pt" style:font-name-asian="Arial" style:font-size-asian="10pt" style:font-name-complex="Arial" style:font-size-complex="10pt"/>
    </style:style>
    <style:style style:name="T169_9" style:family="text">
      <style:text-properties fo:color="#000000" fo:font-size="10pt" style:font-name-asian="Arial" style:font-size-asian="10pt" style:font-name-complex="Arial" style:font-size-complex="10pt"/>
    </style:style>
    <style:style style:name="T169_10" style:family="text">
      <style:text-properties fo:color="#000000" fo:font-size="10pt" style:font-name-asian="Arial" style:font-size-asian="10pt" style:font-name-complex="Arial" style:font-size-complex="10pt"/>
    </style:style>
    <style:style style:name="T169_11" style:family="text">
      <style:text-properties fo:color="#000000" fo:font-size="10pt" style:font-name-asian="Arial" style:font-size-asian="10pt" style:font-name-complex="Arial" style:font-size-complex="10pt"/>
    </style:style>
    <style:style style:name="T169_12" style:family="text">
      <style:text-properties fo:color="#000000" fo:font-size="10pt" style:font-name-asian="Arial" style:font-size-asian="10pt" style:font-name-complex="Arial" style:font-size-complex="10pt"/>
    </style:style>
    <style:style style:name="T169_13" style:family="text">
      <style:text-properties fo:color="#000000" fo:font-size="10pt" style:font-name-asian="Arial" style:font-size-asian="10pt" style:font-name-complex="Arial" style:font-size-complex="10pt"/>
    </style:style>
    <style:style style:name="T169_14" style:family="text">
      <style:text-properties fo:color="#000000" fo:font-size="10pt" style:font-name-asian="Arial" style:font-size-asian="10pt" style:font-name-complex="Arial" style:font-size-complex="10pt"/>
    </style:style>
    <style:style style:name="T169_15" style:family="text">
      <style:text-properties fo:color="#000000" fo:font-size="10pt" style:font-name-asian="Arial" style:font-size-asian="10pt" style:font-name-complex="Arial" style:font-size-complex="10pt"/>
    </style:style>
    <style:style style:name="T169_16" style:family="text">
      <style:text-properties fo:color="#000000" fo:font-size="10pt" style:font-name-asian="Arial" style:font-size-asian="10pt" style:font-name-complex="Arial" style:font-size-complex="10pt"/>
    </style:style>
    <style:style style:name="T169_17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69_18" style:family="text">
      <style:text-properties fo:color="#000000" fo:font-size="10pt" style:font-name-asian="Arial" style:font-size-asian="10pt" style:font-name-complex="Arial" style:font-size-complex="10pt"/>
    </style:style>
    <style:style style:name="T169_19" style:family="text">
      <style:text-properties fo:color="#000000" fo:font-size="10pt" style:font-name-asian="Arial" style:font-size-asian="10pt" style:font-name-complex="Arial" style:font-size-complex="10pt"/>
    </style:style>
    <style:style style:name="T169_20" style:family="text">
      <style:text-properties fo:color="#000000" fo:font-size="10pt" style:font-name-asian="Arial" style:font-size-asian="10pt" style:font-name-complex="Arial" style:font-size-complex="10pt"/>
    </style:style>
    <style:style style:name="T169_21" style:family="text">
      <style:text-properties fo:color="#000000" fo:font-size="10pt" style:font-name-asian="Arial" style:font-size-asian="10pt" style:font-name-complex="Arial" style:font-size-complex="10pt"/>
    </style:style>
    <style:style style:name="T169_22" style:family="text">
      <style:text-properties fo:color="#000000" fo:font-size="10pt" style:font-name-asian="Arial" style:font-size-asian="10pt" style:font-name-complex="Arial" style:font-size-complex="10pt"/>
    </style:style>
    <style:style style:name="T169_23" style:family="text">
      <style:text-properties fo:color="#000000" fo:font-size="10pt" style:font-name-asian="Arial" style:font-size-asian="10pt" style:font-name-complex="Arial" style:font-size-complex="10pt"/>
    </style:style>
    <style:style style:name="T169_24" style:family="text">
      <style:text-properties fo:color="#000000" fo:font-size="10pt" style:font-name-asian="Arial" style:font-size-asian="10pt" style:font-name-complex="Arial" style:font-size-complex="10pt"/>
    </style:style>
    <style:style style:name="T169_25" style:family="text">
      <style:text-properties fo:color="#000000" fo:font-size="10pt" style:font-name-asian="Arial" style:font-size-asian="10pt" style:font-name-complex="Arial" style:font-size-complex="10pt"/>
    </style:style>
    <style:style style:name="T169_26" style:family="text">
      <style:text-properties fo:color="#000000" fo:font-size="10pt" style:font-name-asian="Arial" style:font-size-asian="10pt" style:font-name-complex="Arial" style:font-size-complex="10pt"/>
    </style:style>
    <style:style style:name="T169_27" style:family="text">
      <style:text-properties fo:color="#000000" fo:font-size="10pt" style:font-name-asian="Arial" style:font-size-asian="10pt" style:font-name-complex="Arial" style:font-size-complex="10pt"/>
    </style:style>
    <style:style style:name="T169_28" style:family="text">
      <style:text-properties fo:color="#000000" fo:font-size="10pt" style:font-name-asian="Arial" style:font-size-asian="10pt" style:font-name-complex="Arial" style:font-size-complex="10pt"/>
    </style:style>
    <style:style style:name="T169_29" style:family="text">
      <style:text-properties fo:color="#000000" fo:font-size="10pt" style:font-name-asian="Arial" style:font-size-asian="10pt" style:font-name-complex="Arial" style:font-size-complex="10pt"/>
    </style:style>
    <style:style style:name="T169_30" style:family="text">
      <style:text-properties fo:color="#000000" fo:font-size="10pt" style:font-name-asian="Arial" style:font-size-asian="10pt" style:font-name-complex="Arial" style:font-size-complex="10pt"/>
    </style:style>
    <style:style style:name="T169_31" style:family="text">
      <style:text-properties fo:color="#000000" fo:font-size="10pt" style:font-name-asian="Arial" style:font-size-asian="10pt" style:font-name-complex="Arial" style:font-size-complex="10pt"/>
    </style:style>
    <style:style style:name="T169_32" style:family="text">
      <style:text-properties fo:color="#000000" fo:font-size="10pt" style:font-name-asian="Arial" style:font-size-asian="10pt" style:font-name-complex="Arial" style:font-size-complex="10pt"/>
    </style:style>
    <style:style style:name="T169_33" style:family="text">
      <style:text-properties fo:color="#000000" fo:font-size="10pt" style:font-name-asian="Arial" style:font-size-asian="10pt" style:font-name-complex="Arial" style:font-size-complex="10pt"/>
    </style:style>
    <style:style style:name="T169_34" style:family="text">
      <style:text-properties fo:color="#000000" fo:font-size="10pt" style:font-name-asian="Arial" style:font-size-asian="10pt" style:font-name-complex="Arial" style:font-size-complex="10pt"/>
    </style:style>
    <style:style style:name="T169_35" style:family="text">
      <style:text-properties fo:color="#000000" fo:font-size="10pt" style:font-name-asian="Arial" style:font-size-asian="10pt" style:font-name-complex="Arial" style:font-size-complex="10pt"/>
    </style:style>
    <style:style style:name="T169_36" style:family="text">
      <style:text-properties fo:color="#000000" fo:font-size="10pt" style:font-name-asian="Arial" style:font-size-asian="10pt" style:font-name-complex="Arial" style:font-size-complex="10pt"/>
    </style:style>
    <style:style style:name="T169_37" style:family="text">
      <style:text-properties fo:color="#000000" fo:font-size="10pt" style:font-name-asian="Arial" style:font-size-asian="10pt" style:font-name-complex="Arial" style:font-size-complex="10pt"/>
    </style:style>
    <style:style style:name="T169_38" style:family="text">
      <style:text-properties fo:color="#000000" fo:font-size="10pt" style:font-name-asian="Arial" style:font-size-asian="10pt" style:font-name-complex="Arial" style:font-size-complex="10pt"/>
    </style:style>
    <style:style style:name="P170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71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71_1" style:family="text">
      <style:text-properties fo:color="#000000" fo:font-size="10pt" style:font-name-asian="Arial" style:font-size-asian="10pt" style:font-name-complex="Arial" style:font-size-complex="10pt"/>
    </style:style>
    <style:style style:name="T171_2" style:family="text">
      <style:text-properties fo:color="#000000" fo:font-size="10pt" style:font-name-asian="Arial" style:font-size-asian="10pt" style:font-name-complex="Arial" style:font-size-complex="10pt"/>
    </style:style>
    <style:style style:name="T171_3" style:family="text">
      <style:text-properties fo:color="#000000" fo:font-size="10pt" style:font-name-asian="Arial" style:font-size-asian="10pt" style:font-name-complex="Arial" style:font-size-complex="10pt"/>
    </style:style>
    <style:style style:name="T171_4" style:family="text">
      <style:text-properties fo:color="#000000" fo:font-size="10pt" style:font-name-asian="Arial" style:font-size-asian="10pt" style:font-name-complex="Arial" style:font-size-complex="10pt"/>
    </style:style>
    <style:style style:name="T171_5" style:family="text">
      <style:text-properties fo:color="#000000" fo:font-size="10pt" style:font-name-asian="Arial" style:font-size-asian="10pt" style:font-name-complex="Arial" style:font-size-complex="10pt"/>
    </style:style>
    <style:style style:name="T171_6" style:family="text">
      <style:text-properties fo:color="#000000" fo:font-size="10pt" style:font-name-asian="Arial" style:font-size-asian="10pt" style:font-name-complex="Arial" style:font-size-complex="10pt"/>
    </style:style>
    <style:style style:name="T171_7" style:family="text">
      <style:text-properties fo:color="#000000" fo:font-size="10pt" style:font-name-asian="Arial" style:font-size-asian="10pt" style:font-name-complex="Arial" style:font-size-complex="10pt"/>
    </style:style>
    <style:style style:name="T171_8" style:family="text">
      <style:text-properties fo:color="#000000" fo:font-size="10pt" style:font-name-asian="Arial" style:font-size-asian="10pt" style:font-name-complex="Arial" style:font-size-complex="10pt"/>
    </style:style>
    <style:style style:name="T171_9" style:family="text">
      <style:text-properties fo:color="#000000" fo:font-size="10pt" style:font-name-asian="Arial" style:font-size-asian="10pt" style:font-name-complex="Arial" style:font-size-complex="10pt"/>
    </style:style>
    <style:style style:name="T171_10" style:family="text">
      <style:text-properties fo:color="#000000" fo:font-size="10pt" style:font-name-asian="Arial" style:font-size-asian="10pt" style:font-name-complex="Arial" style:font-size-complex="10pt"/>
    </style:style>
    <style:style style:name="T171_11" style:family="text">
      <style:text-properties fo:color="#000000" fo:font-size="10pt" style:font-name-asian="Arial" style:font-size-asian="10pt" style:font-name-complex="Arial" style:font-size-complex="10pt"/>
    </style:style>
    <style:style style:name="T171_12" style:family="text">
      <style:text-properties fo:color="#000000" fo:font-size="10pt" style:font-name-asian="Arial" style:font-size-asian="10pt" style:font-name-complex="Arial" style:font-size-complex="10pt"/>
    </style:style>
    <style:style style:name="T171_13" style:family="text">
      <style:text-properties fo:color="#000000" fo:font-size="10pt" style:font-name-asian="Arial" style:font-size-asian="10pt" style:font-name-complex="Arial" style:font-size-complex="10pt"/>
    </style:style>
    <style:style style:name="T171_14" style:family="text">
      <style:text-properties fo:color="#000000" fo:font-size="10pt" style:font-name-asian="Arial" style:font-size-asian="10pt" style:font-name-complex="Arial" style:font-size-complex="10pt"/>
    </style:style>
    <style:style style:name="T171_15" style:family="text">
      <style:text-properties fo:color="#000000" fo:font-size="10pt" style:font-name-asian="Arial" style:font-size-asian="10pt" style:font-name-complex="Arial" style:font-size-complex="10pt"/>
    </style:style>
    <style:style style:name="T171_16" style:family="text">
      <style:text-properties fo:color="#000000" fo:font-size="10pt" style:font-name-asian="Arial" style:font-size-asian="10pt" style:font-name-complex="Arial" style:font-size-complex="10pt"/>
    </style:style>
    <style:style style:name="T171_17" style:family="text">
      <style:text-properties fo:color="#000000" fo:font-size="10pt" style:font-name-asian="Arial" style:font-size-asian="10pt" style:font-name-complex="Arial" style:font-size-complex="10pt"/>
    </style:style>
    <style:style style:name="T171_18" style:family="text">
      <style:text-properties fo:color="#000000" fo:font-size="10pt" style:font-name-asian="Arial" style:font-size-asian="10pt" style:font-name-complex="Arial" style:font-size-complex="10pt"/>
    </style:style>
    <style:style style:name="T171_19" style:family="text">
      <style:text-properties fo:color="#000000" fo:font-size="10pt" style:font-name-asian="Arial" style:font-size-asian="10pt" style:font-name-complex="Arial" style:font-size-complex="10pt"/>
    </style:style>
    <style:style style:name="T171_20" style:family="text">
      <style:text-properties fo:color="#000000" fo:font-size="10pt" style:font-name-asian="Arial" style:font-size-asian="10pt" style:font-name-complex="Arial" style:font-size-complex="10pt"/>
    </style:style>
    <style:style style:name="T171_21" style:family="text">
      <style:text-properties fo:color="#000000" fo:font-size="10pt" style:font-name-asian="Arial" style:font-size-asian="10pt" style:font-name-complex="Arial" style:font-size-complex="10pt"/>
    </style:style>
    <style:style style:name="T171_22" style:family="text">
      <style:text-properties fo:color="#000000" fo:font-size="10pt" style:font-name-asian="Arial" style:font-size-asian="10pt" style:font-name-complex="Arial" style:font-size-complex="10pt"/>
    </style:style>
    <style:style style:name="T171_23" style:family="text">
      <style:text-properties fo:color="#000000" fo:font-size="10pt" style:font-name-asian="Arial" style:font-size-asian="10pt" style:font-name-complex="Arial" style:font-size-complex="10pt"/>
    </style:style>
    <style:style style:name="T171_24" style:family="text">
      <style:text-properties fo:color="#000000" fo:font-size="10pt" style:font-name-asian="Arial" style:font-size-asian="10pt" style:font-name-complex="Arial" style:font-size-complex="10pt"/>
    </style:style>
    <style:style style:name="T171_25" style:family="text">
      <style:text-properties fo:color="#000000" fo:font-size="10pt" style:font-name-asian="Arial" style:font-size-asian="10pt" style:font-name-complex="Arial" style:font-size-complex="10pt"/>
    </style:style>
    <style:style style:name="T171_26" style:family="text">
      <style:text-properties fo:color="#000000" fo:font-size="10pt" style:font-name-asian="Arial" style:font-size-asian="10pt" style:font-name-complex="Arial" style:font-size-complex="10pt"/>
    </style:style>
    <style:style style:name="T171_27" style:family="text">
      <style:text-properties fo:color="#000000" fo:font-size="10pt" style:font-name-asian="Arial" style:font-size-asian="10pt" style:font-name-complex="Arial" style:font-size-complex="10pt"/>
    </style:style>
    <style:style style:name="T171_28" style:family="text">
      <style:text-properties fo:color="#000000" fo:font-size="10pt" style:font-name-asian="Arial" style:font-size-asian="10pt" style:font-name-complex="Arial" style:font-size-complex="10pt"/>
    </style:style>
    <style:style style:name="T171_29" style:family="text">
      <style:text-properties fo:color="#000000" fo:font-size="10pt" style:font-name-asian="Arial" style:font-size-asian="10pt" style:font-name-complex="Arial" style:font-size-complex="10pt"/>
    </style:style>
    <style:style style:name="T171_30" style:family="text">
      <style:text-properties fo:color="#000000" fo:font-size="10pt" style:font-name-asian="Arial" style:font-size-asian="10pt" style:font-name-complex="Arial" style:font-size-complex="10pt"/>
    </style:style>
    <style:style style:name="T171_31" style:family="text">
      <style:text-properties fo:color="#000000" fo:font-size="10pt" style:font-name-asian="Arial" style:font-size-asian="10pt" style:font-name-complex="Arial" style:font-size-complex="10pt"/>
    </style:style>
    <style:style style:name="P172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73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73_1" style:family="text">
      <style:text-properties fo:color="#000000" fo:font-size="10pt" style:font-name-asian="Arial" style:font-size-asian="10pt" style:font-name-complex="Arial" style:font-size-complex="10pt"/>
    </style:style>
    <style:style style:name="T173_2" style:family="text">
      <style:text-properties fo:color="#000000" fo:font-size="10pt" style:font-name-asian="Arial" style:font-size-asian="10pt" style:font-name-complex="Arial" style:font-size-complex="10pt"/>
    </style:style>
    <style:style style:name="T173_3" style:family="text">
      <style:text-properties fo:color="#000000" fo:font-size="10pt" style:font-name-asian="Arial" style:font-size-asian="10pt" style:font-name-complex="Arial" style:font-size-complex="10pt"/>
    </style:style>
    <style:style style:name="T173_4" style:family="text">
      <style:text-properties fo:color="#000000" fo:font-size="10pt" style:font-name-asian="Arial" style:font-size-asian="10pt" style:font-name-complex="Arial" style:font-size-complex="10pt"/>
    </style:style>
    <style:style style:name="T173_5" style:family="text">
      <style:text-properties fo:color="#000000" fo:font-size="10pt" style:font-name-asian="Arial" style:font-size-asian="10pt" style:font-name-complex="Arial" style:font-size-complex="10pt"/>
    </style:style>
    <style:style style:name="T173_6" style:family="text">
      <style:text-properties fo:color="#000000" fo:font-size="10pt" style:font-name-asian="Arial" style:font-size-asian="10pt" style:font-name-complex="Arial" style:font-size-complex="10pt"/>
    </style:style>
    <style:style style:name="T173_7" style:family="text">
      <style:text-properties fo:color="#000000" fo:font-size="10pt" style:font-name-asian="Arial" style:font-size-asian="10pt" style:font-name-complex="Arial" style:font-size-complex="10pt"/>
    </style:style>
    <style:style style:name="T173_8" style:family="text">
      <style:text-properties fo:color="#000000" fo:font-size="10pt" style:font-name-asian="Arial" style:font-size-asian="10pt" style:font-name-complex="Arial" style:font-size-complex="10pt"/>
    </style:style>
    <style:style style:name="T173_9" style:family="text">
      <style:text-properties fo:color="#000000" fo:font-size="10pt" style:font-name-asian="Arial" style:font-size-asian="10pt" style:font-name-complex="Arial" style:font-size-complex="10pt"/>
    </style:style>
    <style:style style:name="T173_10" style:family="text">
      <style:text-properties fo:color="#000000" fo:font-size="10pt" style:font-name-asian="Arial" style:font-size-asian="10pt" style:font-name-complex="Arial" style:font-size-complex="10pt"/>
    </style:style>
    <style:style style:name="T173_11" style:family="text">
      <style:text-properties fo:color="#000000" fo:font-size="10pt" style:font-name-asian="Arial" style:font-size-asian="10pt" style:font-name-complex="Arial" style:font-size-complex="10pt"/>
    </style:style>
    <style:style style:name="T173_12" style:family="text">
      <style:text-properties fo:color="#000000" fo:font-size="10pt" style:font-name-asian="Arial" style:font-size-asian="10pt" style:font-name-complex="Arial" style:font-size-complex="10pt"/>
    </style:style>
    <style:style style:name="T173_13" style:family="text">
      <style:text-properties fo:color="#000000" fo:font-size="10pt" style:font-name-asian="Arial" style:font-size-asian="10pt" style:font-name-complex="Arial" style:font-size-complex="10pt"/>
    </style:style>
    <style:style style:name="T173_14" style:family="text">
      <style:text-properties fo:color="#000000" fo:font-size="10pt" style:font-name-asian="Arial" style:font-size-asian="10pt" style:font-name-complex="Arial" style:font-size-complex="10pt"/>
    </style:style>
    <style:style style:name="T173_15" style:family="text">
      <style:text-properties fo:color="#000000" fo:font-size="10pt" style:font-name-asian="Arial" style:font-size-asian="10pt" style:font-name-complex="Arial" style:font-size-complex="10pt"/>
    </style:style>
    <style:style style:name="T173_16" style:family="text">
      <style:text-properties fo:color="#000000" fo:font-size="10pt" style:font-name-asian="Arial" style:font-size-asian="10pt" style:font-name-complex="Arial" style:font-size-complex="10pt"/>
    </style:style>
    <style:style style:name="T173_17" style:family="text">
      <style:text-properties fo:color="#000000" fo:font-size="10pt" style:font-name-asian="Arial" style:font-size-asian="10pt" style:font-name-complex="Arial" style:font-size-complex="10pt"/>
    </style:style>
    <style:style style:name="T173_18" style:family="text">
      <style:text-properties fo:color="#000000" fo:font-size="10pt" style:font-name-asian="Arial" style:font-size-asian="10pt" style:font-name-complex="Arial" style:font-size-complex="10pt"/>
    </style:style>
    <style:style style:name="T173_19" style:family="text">
      <style:text-properties fo:color="#000000" fo:font-size="10pt" style:font-name-asian="Arial" style:font-size-asian="10pt" style:font-name-complex="Arial" style:font-size-complex="10pt"/>
    </style:style>
    <style:style style:name="T173_20" style:family="text">
      <style:text-properties fo:color="#000000" fo:font-size="10pt" style:font-name-asian="Arial" style:font-size-asian="10pt" style:font-name-complex="Arial" style:font-size-complex="10pt"/>
    </style:style>
    <style:style style:name="T173_21" style:family="text">
      <style:text-properties fo:color="#000000" fo:font-size="10pt" style:font-name-asian="Arial" style:font-size-asian="10pt" style:font-name-complex="Arial" style:font-size-complex="10pt"/>
    </style:style>
    <style:style style:name="T173_22" style:family="text">
      <style:text-properties fo:color="#000000" fo:font-size="10pt" style:font-name-asian="Arial" style:font-size-asian="10pt" style:font-name-complex="Arial" style:font-size-complex="10pt"/>
    </style:style>
    <style:style style:name="T173_23" style:family="text">
      <style:text-properties fo:color="#000000" fo:font-size="10pt" style:font-name-asian="Arial" style:font-size-asian="10pt" style:font-name-complex="Arial" style:font-size-complex="10pt"/>
    </style:style>
    <style:style style:name="T173_24" style:family="text">
      <style:text-properties fo:color="#000000" fo:font-size="10pt" style:font-name-asian="Arial" style:font-size-asian="10pt" style:font-name-complex="Arial" style:font-size-complex="10pt"/>
    </style:style>
    <style:style style:name="T173_25" style:family="text">
      <style:text-properties fo:color="#000000" fo:font-size="10pt" style:font-name-asian="Arial" style:font-size-asian="10pt" style:font-name-complex="Arial" style:font-size-complex="10pt"/>
    </style:style>
    <style:style style:name="T173_26" style:family="text">
      <style:text-properties fo:color="#000000" fo:font-size="10pt" style:font-name-asian="Arial" style:font-size-asian="10pt" style:font-name-complex="Arial" style:font-size-complex="10pt"/>
    </style:style>
    <style:style style:name="T173_27" style:family="text">
      <style:text-properties fo:color="#000000" fo:font-size="10pt" style:font-name-asian="Arial" style:font-size-asian="10pt" style:font-name-complex="Arial" style:font-size-complex="10pt"/>
    </style:style>
    <style:style style:name="T173_28" style:family="text">
      <style:text-properties fo:color="#000000" fo:font-size="10pt" style:font-name-asian="Arial" style:font-size-asian="10pt" style:font-name-complex="Arial" style:font-size-complex="10pt"/>
    </style:style>
    <style:style style:name="T173_29" style:family="text">
      <style:text-properties fo:color="#000000" fo:font-size="10pt" style:font-name-asian="Arial" style:font-size-asian="10pt" style:font-name-complex="Arial" style:font-size-complex="10pt"/>
    </style:style>
    <style:style style:name="T173_30" style:family="text">
      <style:text-properties fo:color="#000000" fo:font-size="10pt" style:font-name-asian="Arial" style:font-size-asian="10pt" style:font-name-complex="Arial" style:font-size-complex="10pt"/>
    </style:style>
    <style:style style:name="T173_31" style:family="text">
      <style:text-properties fo:color="#000000" fo:font-size="10pt" style:font-name-asian="Arial" style:font-size-asian="10pt" style:font-name-complex="Arial" style:font-size-complex="10pt"/>
    </style:style>
    <style:style style:name="T173_32" style:family="text">
      <style:text-properties fo:color="#000000" fo:font-size="10pt" style:font-name-asian="Arial" style:font-size-asian="10pt" style:font-name-complex="Arial" style:font-size-complex="10pt"/>
    </style:style>
    <style:style style:name="T173_33" style:family="text">
      <style:text-properties fo:color="#000000" fo:font-size="10pt" style:font-name-asian="Arial" style:font-size-asian="10pt" style:font-name-complex="Arial" style:font-size-complex="10pt"/>
    </style:style>
    <style:style style:name="T173_34" style:family="text">
      <style:text-properties fo:color="#000000" fo:font-size="10pt" style:font-name-asian="Arial" style:font-size-asian="10pt" style:font-name-complex="Arial" style:font-size-complex="10pt"/>
    </style:style>
    <style:style style:name="T173_35" style:family="text">
      <style:text-properties fo:color="#000000" fo:font-size="10pt" style:font-name-asian="Arial" style:font-size-asian="10pt" style:font-name-complex="Arial" style:font-size-complex="10pt"/>
    </style:style>
    <style:style style:name="T173_36" style:family="text">
      <style:text-properties fo:color="#000000" fo:font-size="10pt" style:font-name-asian="Arial" style:font-size-asian="10pt" style:font-name-complex="Arial" style:font-size-complex="10pt"/>
    </style:style>
    <style:style style:name="T173_37" style:family="text">
      <style:text-properties fo:color="#000000" fo:font-size="10pt" style:font-name-asian="Arial" style:font-size-asian="10pt" style:font-name-complex="Arial" style:font-size-complex="10pt"/>
    </style:style>
    <style:style style:name="T173_38" style:family="text">
      <style:text-properties fo:color="#000000" fo:font-size="10pt" style:font-name-asian="Arial" style:font-size-asian="10pt" style:font-name-complex="Arial" style:font-size-complex="10pt"/>
    </style:style>
    <style:style style:name="T173_39" style:family="text">
      <style:text-properties fo:color="#000000" fo:font-size="10pt" style:font-name-asian="Arial" style:font-size-asian="10pt" style:font-name-complex="Arial" style:font-size-complex="10pt"/>
    </style:style>
    <style:style style:name="T173_40" style:family="text">
      <style:text-properties fo:color="#000000" fo:font-size="10pt" style:font-name-asian="Arial" style:font-size-asian="10pt" style:font-name-complex="Arial" style:font-size-complex="10pt"/>
    </style:style>
    <style:style style:name="T173_41" style:family="text">
      <style:text-properties fo:color="#000000" fo:font-size="10pt" style:font-name-asian="Arial" style:font-size-asian="10pt" style:font-name-complex="Arial" style:font-size-complex="10pt"/>
    </style:style>
    <style:style style:name="T173_42" style:family="text">
      <style:text-properties fo:color="#000000" fo:font-size="10pt" style:font-name-asian="Arial" style:font-size-asian="10pt" style:font-name-complex="Arial" style:font-size-complex="10pt"/>
    </style:style>
    <style:style style:name="T173_43" style:family="text">
      <style:text-properties fo:color="#000000" fo:font-size="10pt" style:font-name-asian="Arial" style:font-size-asian="10pt" style:font-name-complex="Arial" style:font-size-complex="10pt"/>
    </style:style>
    <style:style style:name="T173_44" style:family="text">
      <style:text-properties fo:color="#000000" fo:font-size="10pt" style:font-name-asian="Arial" style:font-size-asian="10pt" style:font-name-complex="Arial" style:font-size-complex="10pt"/>
    </style:style>
    <style:style style:name="P174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75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75_1" style:family="text">
      <style:text-properties fo:color="#000000" fo:font-size="10pt" style:font-name-asian="Arial" style:font-size-asian="10pt" style:font-name-complex="Arial" style:font-size-complex="10pt"/>
    </style:style>
    <style:style style:name="T175_2" style:family="text">
      <style:text-properties fo:color="#000000" fo:font-size="10pt" style:font-name-asian="Arial" style:font-size-asian="10pt" style:font-name-complex="Arial" style:font-size-complex="10pt"/>
    </style:style>
    <style:style style:name="T175_3" style:family="text">
      <style:text-properties fo:color="#000000" fo:font-size="10pt" style:font-name-asian="Arial" style:font-size-asian="10pt" style:font-name-complex="Arial" style:font-size-complex="10pt"/>
    </style:style>
    <style:style style:name="T175_4" style:family="text">
      <style:text-properties fo:color="#000000" fo:font-size="10pt" style:font-name-asian="Arial" style:font-size-asian="10pt" style:font-name-complex="Arial" style:font-size-complex="10pt"/>
    </style:style>
    <style:style style:name="T175_5" style:family="text">
      <style:text-properties fo:color="#000000" fo:font-size="10pt" style:font-name-asian="Arial" style:font-size-asian="10pt" style:font-name-complex="Arial" style:font-size-complex="10pt"/>
    </style:style>
    <style:style style:name="T175_6" style:family="text">
      <style:text-properties fo:color="#000000" fo:font-size="10pt" style:font-name-asian="Arial" style:font-size-asian="10pt" style:font-name-complex="Arial" style:font-size-complex="10pt"/>
    </style:style>
    <style:style style:name="P176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fo:font-size="10pt" style:font-size-asian="10pt" style:font-size-complex="10pt" fo:font-weight="bold" style:font-weight-asian="bold" style:font-weight-complex="bold"/>
    </style:style>
    <style:style style:name="P178" style:family="paragraph" style:parent-style-name="Normal">
      <style:paragraph-properties fo:text-align="justify"/>
      <style:text-properties fo:color="#ed7d31" fo:font-size="10pt" style:font-size-asian="10pt" style:font-size-complex="10pt"/>
    </style:style>
    <style:style style:name="P179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79_1" style:family="text">
      <style:text-properties fo:color="#000000" fo:font-size="10pt" style:font-name-asian="Arial" style:font-size-asian="10pt" style:font-name-complex="Arial" style:font-size-complex="10pt"/>
    </style:style>
    <style:style style:name="P180" style:family="paragraph" style:parent-style-name="List_20_Paragraph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/>
    </style:style>
    <style:style style:name="T180_1" style:family="text">
      <style:text-properties fo:color="#000000" fo:font-size="10pt" style:font-name-asian="Arial" style:font-size-asian="10pt" style:font-name-complex="Arial"/>
    </style:style>
    <style:style style:name="T180_2" style:family="text">
      <style:text-properties fo:color="#000000" fo:font-size="10pt" style:font-name-asian="Arial" style:font-size-asian="10pt" style:font-name-complex="Arial"/>
    </style:style>
    <style:style style:name="T180_3" style:family="text">
      <style:text-properties fo:color="#000000" fo:font-size="10pt" style:font-name-asian="Arial" style:font-size-asian="10pt" style:font-name-complex="Arial"/>
    </style:style>
    <style:style style:name="T180_4" style:family="text">
      <style:text-properties fo:color="#000000" fo:font-size="10pt" style:font-name-asian="Arial" style:font-size-asian="10pt" style:font-name-complex="Arial"/>
    </style:style>
    <style:style style:name="T180_5" style:family="text">
      <style:text-properties fo:color="#000000" fo:font-size="10pt" style:font-name-asian="Arial" style:font-size-asian="10pt" style:font-name-complex="Arial"/>
    </style:style>
    <style:style style:name="T180_6" style:family="text">
      <style:text-properties fo:color="#000000" fo:font-size="10pt" style:font-name-asian="Arial" style:font-size-asian="10pt" style:font-name-complex="Arial"/>
    </style:style>
    <style:style style:name="T180_7" style:family="text">
      <style:text-properties fo:color="#000000" fo:font-size="10pt" style:font-name-asian="Arial" style:font-size-asian="10pt" style:font-name-complex="Arial"/>
    </style:style>
    <style:style style:name="T180_8" style:family="text">
      <style:text-properties fo:color="#000000" fo:font-size="10pt" style:font-name-asian="Arial" style:font-size-asian="10pt" style:font-name-complex="Arial"/>
    </style:style>
    <style:style style:name="P181" style:family="paragraph" style:parent-style-name="List_20_Paragraph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/>
    </style:style>
    <style:style style:name="T181_1" style:family="text">
      <style:text-properties fo:color="#000000" fo:font-size="10pt" style:font-name-asian="Arial" style:font-size-asian="10pt" style:font-name-complex="Arial"/>
    </style:style>
    <style:style style:name="T181_2" style:family="text">
      <style:text-properties fo:color="#000000" fo:font-size="10pt" style:font-name-asian="Arial" style:font-size-asian="10pt" style:font-name-complex="Arial"/>
    </style:style>
    <style:style style:name="T181_3" style:family="text">
      <style:text-properties fo:color="#000000" fo:font-size="10pt" style:font-name-asian="Arial" style:font-size-asian="10pt" style:font-name-complex="Arial"/>
    </style:style>
    <style:style style:name="P182" style:family="paragraph" style:parent-style-name="List_20_Paragraph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/>
    </style:style>
    <style:style style:name="T182_1" style:family="text">
      <style:text-properties fo:color="#000000" fo:font-size="10pt" style:font-name-asian="Arial" style:font-size-asian="10pt" style:font-name-complex="Arial"/>
    </style:style>
    <style:style style:name="T182_2" style:family="text">
      <style:text-properties fo:color="#000000" fo:font-size="10pt" style:font-name-asian="Arial" style:font-size-asian="10pt" style:font-name-complex="Arial"/>
    </style:style>
    <style:style style:name="T182_3" style:family="text">
      <style:text-properties fo:color="#000000" fo:font-size="10pt" style:font-name-asian="Arial" style:font-size-asian="10pt" style:font-name-complex="Arial"/>
    </style:style>
    <style:style style:name="T182_4" style:family="text">
      <style:text-properties fo:color="#000000" fo:font-size="10pt" style:font-name-asian="Arial" style:font-size-asian="10pt" style:font-name-complex="Arial"/>
    </style:style>
    <style:style style:name="T182_5" style:family="text">
      <style:text-properties fo:color="#000000" fo:font-size="10pt" style:font-name-asian="Arial" style:font-size-asian="10pt" style:font-name-complex="Arial"/>
    </style:style>
    <style:style style:name="P183" style:family="paragraph" style:parent-style-name="List_20_Paragraph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/>
    </style:style>
    <style:style style:name="T183_1" style:family="text">
      <style:text-properties fo:color="#000000" fo:font-size="10pt" style:font-name-asian="Arial" style:font-size-asian="10pt" style:font-name-complex="Arial"/>
    </style:style>
    <style:style style:name="T183_2" style:family="text">
      <style:text-properties fo:color="#000000" fo:font-size="10pt" style:font-name-asian="Arial" style:font-size-asian="10pt" style:font-name-complex="Arial"/>
    </style:style>
    <style:style style:name="T183_3" style:family="text">
      <style:text-properties fo:color="#000000" fo:font-size="10pt" style:font-name-asian="Arial" style:font-size-asian="10pt" style:font-name-complex="Arial"/>
    </style:style>
    <style:style style:name="P184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84_1" style:family="text">
      <style:text-properties fo:color="#000000" fo:font-size="10pt" style:font-name-asian="Arial" style:font-size-asian="10pt" style:font-name-complex="Arial" style:font-size-complex="10pt"/>
    </style:style>
    <style:style style:name="T184_2" style:family="text">
      <style:text-properties fo:color="#000000" fo:font-size="10pt" style:font-name-asian="Arial" style:font-size-asian="10pt" style:font-name-complex="Arial" style:font-size-complex="10pt"/>
    </style:style>
    <style:style style:name="T184_3" style:family="text">
      <style:text-properties fo:color="#000000" fo:font-size="10pt" style:font-name-asian="Arial" style:font-size-asian="10pt" style:font-name-complex="Arial" style:font-size-complex="10pt"/>
    </style:style>
    <style:style style:name="P185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86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86_1" style:family="text">
      <style:text-properties fo:color="#000000" fo:font-size="10pt" style:font-name-asian="Arial" style:font-size-asian="10pt" style:font-name-complex="Arial" style:font-size-complex="10pt"/>
    </style:style>
    <style:style style:name="T186_2" style:family="text">
      <style:text-properties fo:color="#000000" fo:font-size="10pt" style:font-name-asian="Arial" style:font-size-asian="10pt" style:font-name-complex="Arial" style:font-size-complex="10pt"/>
    </style:style>
    <style:style style:name="T186_3" style:family="text">
      <style:text-properties fo:color="#000000" fo:font-size="10pt" style:font-name-asian="Arial" style:font-size-asian="10pt" style:font-name-complex="Arial" style:font-size-complex="10pt"/>
    </style:style>
    <style:style style:name="T186_4" style:family="text">
      <style:text-properties fo:color="#000000" fo:font-size="10pt" style:font-name-asian="Arial" style:font-size-asian="10pt" style:font-name-complex="Arial" style:font-size-complex="10pt"/>
    </style:style>
    <style:style style:name="T186_5" style:family="text">
      <style:text-properties fo:color="#000000" fo:font-size="10pt" style:font-name-asian="Arial" style:font-size-asian="10pt" style:font-name-complex="Arial" style:font-size-complex="10pt"/>
    </style:style>
    <style:style style:name="T186_6" style:family="text">
      <style:text-properties fo:color="#000000" fo:font-size="10pt" style:font-name-asian="Arial" style:font-size-asian="10pt" style:font-name-complex="Arial" style:font-size-complex="10pt"/>
    </style:style>
    <style:style style:name="T186_7" style:family="text">
      <style:text-properties fo:color="#000000" fo:font-size="10pt" style:font-name-asian="Arial" style:font-size-asian="10pt" style:font-name-complex="Arial" style:font-size-complex="10pt"/>
    </style:style>
    <style:style style:name="T186_8" style:family="text">
      <style:text-properties fo:color="#000000" fo:font-size="10pt" style:font-name-asian="Arial" style:font-size-asian="10pt" style:font-name-complex="Arial" style:font-size-complex="10pt"/>
    </style:style>
    <style:style style:name="T186_9" style:family="text">
      <style:text-properties fo:color="#000000" fo:font-size="10pt" style:font-name-asian="Arial" style:font-size-asian="10pt" style:font-name-complex="Arial" style:font-size-complex="10pt"/>
    </style:style>
    <style:style style:name="T186_10" style:family="text">
      <style:text-properties fo:color="#000000" fo:font-size="10pt" style:font-name-asian="Arial" style:font-size-asian="10pt" style:font-name-complex="Arial" style:font-size-complex="10pt"/>
    </style:style>
    <style:style style:name="T186_11" style:family="text">
      <style:text-properties fo:color="#000000" fo:font-size="10pt" style:font-name-asian="Arial" style:font-size-asian="10pt" style:font-name-complex="Arial" style:font-size-complex="10pt"/>
    </style:style>
    <style:style style:name="T186_12" style:family="text">
      <style:text-properties fo:color="#000000" fo:font-size="10pt" style:font-name-asian="Arial" style:font-size-asian="10pt" style:font-name-complex="Arial" style:font-size-complex="10pt"/>
    </style:style>
    <style:style style:name="T186_13" style:family="text">
      <style:text-properties fo:color="#000000" fo:font-size="10pt" style:font-name-asian="Arial" style:font-size-asian="10pt" style:font-name-complex="Arial" style:font-size-complex="10pt"/>
    </style:style>
    <style:style style:name="T186_14" style:family="text">
      <style:text-properties fo:color="#000000" fo:font-size="10pt" style:font-name-asian="Arial" style:font-size-asian="10pt" style:font-name-complex="Arial" style:font-size-complex="10pt"/>
    </style:style>
    <style:style style:name="T186_15" style:family="text">
      <style:text-properties fo:color="#000000" fo:font-size="10pt" style:font-name-asian="Arial" style:font-size-asian="10pt" style:font-name-complex="Arial" style:font-size-complex="10pt"/>
    </style:style>
    <style:style style:name="T186_16" style:family="text">
      <style:text-properties fo:color="#000000" fo:font-size="10pt" style:font-name-asian="Arial" style:font-size-asian="10pt" style:font-name-complex="Arial" style:font-size-complex="10pt"/>
    </style:style>
    <style:style style:name="T186_17" style:family="text">
      <style:text-properties fo:color="#000000" fo:font-size="10pt" style:font-name-asian="Arial" style:font-size-asian="10pt" style:font-name-complex="Arial" style:font-size-complex="10pt"/>
    </style:style>
    <style:style style:name="T186_18" style:family="text">
      <style:text-properties fo:color="#000000" fo:font-size="10pt" style:font-name-asian="Arial" style:font-size-asian="10pt" style:font-name-complex="Arial" style:font-size-complex="10pt"/>
    </style:style>
    <style:style style:name="T186_19" style:family="text">
      <style:text-properties fo:color="#000000" fo:font-size="10pt" style:font-name-asian="Arial" style:font-size-asian="10pt" style:font-name-complex="Arial" style:font-size-complex="10pt"/>
    </style:style>
    <style:style style:name="T186_20" style:family="text">
      <style:text-properties fo:color="#000000" fo:font-size="10pt" style:font-name-asian="Arial" style:font-size-asian="10pt" style:font-name-complex="Arial" style:font-size-complex="10pt"/>
    </style:style>
    <style:style style:name="T186_21" style:family="text">
      <style:text-properties fo:color="#000000" fo:font-size="10pt" style:font-name-asian="Arial" style:font-size-asian="10pt" style:font-name-complex="Arial" style:font-size-complex="10pt"/>
    </style:style>
    <style:style style:name="T186_22" style:family="text">
      <style:text-properties fo:color="#000000" fo:font-size="10pt" style:font-name-asian="Arial" style:font-size-asian="10pt" style:font-name-complex="Arial" style:font-size-complex="10pt"/>
    </style:style>
    <style:style style:name="T186_23" style:family="text">
      <style:text-properties fo:color="#000000" fo:font-size="10pt" style:font-name-asian="Arial" style:font-size-asian="10pt" style:font-name-complex="Arial" style:font-size-complex="10pt"/>
    </style:style>
    <style:style style:name="T186_24" style:family="text">
      <style:text-properties fo:color="#000000" fo:font-size="10pt" style:font-name-asian="Arial" style:font-size-asian="10pt" style:font-name-complex="Arial" style:font-size-complex="10pt"/>
    </style:style>
    <style:style style:name="T186_25" style:family="text">
      <style:text-properties fo:color="#000000" fo:font-size="10pt" style:font-name-asian="Arial" style:font-size-asian="10pt" style:font-name-complex="Arial" style:font-size-complex="10pt"/>
    </style:style>
    <style:style style:name="T186_26" style:family="text">
      <style:text-properties fo:color="#000000" fo:font-size="10pt" style:font-name-asian="Arial" style:font-size-asian="10pt" style:font-name-complex="Arial" style:font-size-complex="10pt"/>
    </style:style>
    <style:style style:name="T186_27" style:family="text">
      <style:text-properties fo:color="#000000" fo:font-size="10pt" style:font-name-asian="Arial" style:font-size-asian="10pt" style:font-name-complex="Arial" style:font-size-complex="10pt"/>
    </style:style>
    <style:style style:name="T186_28" style:family="text">
      <style:text-properties fo:color="#000000" fo:font-size="10pt" style:font-name-asian="Arial" style:font-size-asian="10pt" style:font-name-complex="Arial" style:font-size-complex="10pt"/>
    </style:style>
    <style:style style:name="T186_29" style:family="text">
      <style:text-properties fo:color="#000000" fo:font-size="10pt" style:font-name-asian="Arial" style:font-size-asian="10pt" style:font-name-complex="Arial" style:font-size-complex="10pt"/>
    </style:style>
    <style:style style:name="T186_30" style:family="text">
      <style:text-properties fo:color="#000000" fo:font-size="10pt" style:font-name-asian="Arial" style:font-size-asian="10pt" style:font-name-complex="Arial" style:font-size-complex="10pt"/>
    </style:style>
    <style:style style:name="T186_31" style:family="text">
      <style:text-properties fo:color="#000000" fo:font-size="10pt" style:font-name-asian="Arial" style:font-size-asian="10pt" style:font-name-complex="Arial" style:font-size-complex="10pt"/>
    </style:style>
    <style:style style:name="T186_32" style:family="text">
      <style:text-properties fo:color="#000000" fo:font-size="10pt" style:font-name-asian="Arial" style:font-size-asian="10pt" style:font-name-complex="Arial" style:font-size-complex="10pt"/>
    </style:style>
    <style:style style:name="T186_33" style:family="text">
      <style:text-properties fo:color="#000000" fo:font-size="10pt" style:font-name-asian="Arial" style:font-size-asian="10pt" style:font-name-complex="Arial" style:font-size-complex="10pt"/>
    </style:style>
    <style:style style:name="T186_34" style:family="text">
      <style:text-properties fo:color="#000000" fo:font-size="10pt" style:font-name-asian="Arial" style:font-size-asian="10pt" style:font-name-complex="Arial" style:font-size-complex="10pt"/>
    </style:style>
    <style:style style:name="T186_35" style:family="text">
      <style:text-properties fo:color="#000000" fo:font-size="10pt" style:font-name-asian="Arial" style:font-size-asian="10pt" style:font-name-complex="Arial" style:font-size-complex="10pt"/>
    </style:style>
    <style:style style:name="T186_36" style:family="text">
      <style:text-properties fo:color="#000000" fo:font-size="10pt" style:font-name-asian="Arial" style:font-size-asian="10pt" style:font-name-complex="Arial" style:font-size-complex="10pt"/>
    </style:style>
    <style:style style:name="T186_37" style:family="text">
      <style:text-properties fo:color="#000000" fo:font-size="10pt" style:font-name-asian="Arial" style:font-size-asian="10pt" style:font-name-complex="Arial" style:font-size-complex="10pt"/>
    </style:style>
    <style:style style:name="P187" style:family="paragraph" style:parent-style-name="Normal">
      <style:paragraph-properties fo:text-align="justify" style:line-height-at-least="0.459cm" fo:padding="0cm" fo:border-top="none" fo:border-bottom="none" fo:border-left="none" fo:border-right="none"/>
      <style:text-properties fo:color="#000000" fo:font-size="10pt" style:font-name-asian="Arial" style:font-size-asian="10pt" style:font-name-complex="Arial" style:font-size-complex="10pt"/>
    </style:style>
    <style:style style:name="P188" style:family="paragraph" style:parent-style-name="Normal">
      <style:paragraph-properties fo:text-align="justify" style:line-height-at-least="0.459cm" fo:padding="0cm" fo:border-top="none" fo:border-bottom="none" fo:border-left="none" fo:border-right="none"/>
    </style:style>
    <style:style style:name="T188_1" style:family="text">
      <style:text-properties fo:color="#000000" fo:font-size="10pt" style:font-name-asian="Arial" style:font-size-asian="10pt" style:font-name-complex="Arial" style:font-size-complex="10pt"/>
    </style:style>
    <style:style style:name="T188_2" style:family="text">
      <style:text-properties fo:color="#000000" fo:font-size="10pt" style:font-name-asian="Arial" style:font-size-asian="10pt" style:font-name-complex="Arial" style:font-size-complex="10pt"/>
    </style:style>
    <style:style style:name="T188_3" style:family="text">
      <style:text-properties fo:color="#000000" fo:font-size="10pt" style:font-name-asian="Arial" style:font-size-asian="10pt" style:font-name-complex="Arial" style:font-size-complex="10pt"/>
    </style:style>
    <style:style style:name="T188_4" style:family="text">
      <style:text-properties fo:color="#000000" fo:font-size="10pt" style:font-name-asian="Arial" style:font-size-asian="10pt" style:font-name-complex="Arial" style:font-size-complex="10pt"/>
    </style:style>
    <style:style style:name="T188_5" style:family="text">
      <style:text-properties fo:color="#000000" fo:font-size="10pt" style:font-name-asian="Arial" style:font-size-asian="10pt" style:font-name-complex="Arial" style:font-size-complex="10pt"/>
    </style:style>
    <style:style style:name="T188_6" style:family="text">
      <style:text-properties fo:color="#000000" fo:font-size="10pt" style:font-name-asian="Arial" style:font-size-asian="10pt" style:font-name-complex="Arial" style:font-size-complex="10pt"/>
    </style:style>
    <style:style style:name="T188_7" style:family="text">
      <style:text-properties fo:color="#000000" fo:font-size="10pt" style:font-name-asian="Arial" style:font-size-asian="10pt" style:font-name-complex="Arial" style:font-size-complex="10pt"/>
    </style:style>
    <style:style style:name="T188_8" style:family="text">
      <style:text-properties fo:color="#000000" fo:font-size="10pt" style:font-name-asian="Arial" style:font-size-asian="10pt" style:font-name-complex="Arial" style:font-size-complex="10pt"/>
    </style:style>
    <style:style style:name="T188_9" style:family="text">
      <style:text-properties fo:color="#000000" fo:font-size="10pt" style:font-name-asian="Arial" style:font-size-asian="10pt" style:font-name-complex="Arial" style:font-size-complex="10pt"/>
    </style:style>
    <style:style style:name="T188_10" style:family="text">
      <style:text-properties fo:color="#000000" fo:font-size="10pt" style:font-name-asian="Arial" style:font-size-asian="10pt" style:font-name-complex="Arial" style:font-size-complex="10pt"/>
    </style:style>
    <style:style style:name="T188_11" style:family="text">
      <style:text-properties fo:color="#000000" fo:font-size="10pt" style:font-name-asian="Arial" style:font-size-asian="10pt" style:font-name-complex="Arial" style:font-size-complex="10pt"/>
    </style:style>
    <style:style style:name="T188_12" style:family="text">
      <style:text-properties fo:color="#000000" fo:font-size="10pt" style:font-name-asian="Arial" style:font-size-asian="10pt" style:font-name-complex="Arial" style:font-size-complex="10pt"/>
    </style:style>
    <style:style style:name="T188_13" style:family="text">
      <style:text-properties fo:color="#000000" fo:font-size="10pt" style:font-name-asian="Arial" style:font-size-asian="10pt" style:font-name-complex="Arial" style:font-size-complex="10pt"/>
    </style:style>
    <style:style style:name="T188_14" style:family="text">
      <style:text-properties fo:color="#000000" fo:font-size="10pt" style:font-name-asian="Arial" style:font-size-asian="10pt" style:font-name-complex="Arial" style:font-size-complex="10pt"/>
    </style:style>
    <style:style style:name="T188_15" style:family="text">
      <style:text-properties fo:color="#000000" fo:font-size="10pt" style:font-name-asian="Arial" style:font-size-asian="10pt" style:font-name-complex="Arial" style:font-size-complex="10pt"/>
    </style:style>
    <style:style style:name="T188_16" style:family="text">
      <style:text-properties fo:color="#000000" fo:font-size="10pt" style:font-name-asian="Arial" style:font-size-asian="10pt" style:font-name-complex="Arial" style:font-size-complex="10pt"/>
    </style:style>
    <style:style style:name="T188_17" style:family="text">
      <style:text-properties fo:color="#000000" fo:font-size="10pt" style:font-name-asian="Arial" style:font-size-asian="10pt" style:font-name-complex="Arial" style:font-size-complex="10pt"/>
    </style:style>
    <style:style style:name="T188_18" style:family="text">
      <style:text-properties fo:color="#000000" fo:font-size="10pt" style:font-name-asian="Arial" style:font-size-asian="10pt" style:font-name-complex="Arial" style:font-size-complex="10pt"/>
    </style:style>
    <style:style style:name="T188_19" style:family="text">
      <style:text-properties fo:color="#000000" fo:font-size="10pt" style:font-name-asian="Arial" style:font-size-asian="10pt" style:font-name-complex="Arial" style:font-size-complex="10pt"/>
    </style:style>
    <style:style style:name="T188_20" style:family="text">
      <style:text-properties fo:color="#000000" fo:font-size="10pt" style:font-name-asian="Arial" style:font-size-asian="10pt" style:font-name-complex="Arial" style:font-size-complex="10pt"/>
    </style:style>
    <style:style style:name="T188_21" style:family="text">
      <style:text-properties fo:color="#000000" fo:font-size="10pt" style:font-name-asian="Arial" style:font-size-asian="10pt" style:font-name-complex="Arial" style:font-size-complex="10pt"/>
    </style:style>
    <style:style style:name="T188_22" style:family="text">
      <style:text-properties fo:color="#000000" fo:font-size="10pt" style:font-name-asian="Arial" style:font-size-asian="10pt" style:font-name-complex="Arial" style:font-size-complex="10pt"/>
    </style:style>
    <style:style style:name="T188_23" style:family="text">
      <style:text-properties fo:color="#000000" fo:font-size="10pt" style:font-name-asian="Arial" style:font-size-asian="10pt" style:font-name-complex="Arial" style:font-size-complex="10pt"/>
    </style:style>
    <style:style style:name="T188_24" style:family="text">
      <style:text-properties fo:color="#000000" fo:font-size="10pt" style:font-name-asian="Arial" style:font-size-asian="10pt" style:font-name-complex="Arial" style:font-size-complex="10pt"/>
    </style:style>
    <style:style style:name="T188_25" style:family="text">
      <style:text-properties fo:color="#000000" fo:font-size="10pt" style:font-name-asian="Arial" style:font-size-asian="10pt" style:font-name-complex="Arial" style:font-size-complex="10pt"/>
    </style:style>
    <style:style style:name="T188_26" style:family="text">
      <style:text-properties fo:color="#000000" fo:font-size="10pt" style:font-name-asian="Arial" style:font-size-asian="10pt" style:font-name-complex="Arial" style:font-size-complex="10pt"/>
    </style:style>
    <style:style style:name="T188_27" style:family="text">
      <style:text-properties fo:color="#000000" fo:font-size="10pt" style:font-name-asian="Arial" style:font-size-asian="10pt" style:font-name-complex="Arial" style:font-size-complex="10pt"/>
    </style:style>
    <style:style style:name="T188_28" style:family="text">
      <style:text-properties fo:color="#000000" fo:font-size="10pt" style:font-name-asian="Arial" style:font-size-asian="10pt" style:font-name-complex="Arial" style:font-size-complex="10pt"/>
    </style:style>
    <style:style style:name="T188_29" style:family="text">
      <style:text-properties fo:color="#000000" fo:font-size="10pt" style:font-name-asian="Arial" style:font-size-asian="10pt" style:font-name-complex="Arial" style:font-size-complex="10pt"/>
    </style:style>
    <style:style style:name="T188_30" style:family="text">
      <style:text-properties fo:color="#000000" fo:font-size="10pt" style:font-name-asian="Arial" style:font-size-asian="10pt" style:font-name-complex="Arial" style:font-size-complex="10pt"/>
    </style:style>
    <style:style style:name="T188_31" style:family="text">
      <style:text-properties fo:color="#000000" fo:font-size="10pt" style:font-name-asian="Arial" style:font-size-asian="10pt" style:font-name-complex="Arial" style:font-size-complex="10pt"/>
    </style:style>
    <style:style style:name="T188_32" style:family="text">
      <style:text-properties fo:color="#000000" fo:font-size="10pt" style:font-name-asian="Arial" style:font-size-asian="10pt" style:font-name-complex="Arial" style:font-size-complex="10pt"/>
    </style:style>
    <style:style style:name="T188_33" style:family="text">
      <style:text-properties fo:color="#000000" fo:font-size="10pt" style:font-name-asian="Arial" style:font-size-asian="10pt" style:font-name-complex="Arial" style:font-size-complex="10pt"/>
    </style:style>
    <style:style style:name="T188_34" style:family="text">
      <style:text-properties fo:color="#000000" fo:font-size="10pt" style:font-name-asian="Arial" style:font-size-asian="10pt" style:font-name-complex="Arial" style:font-size-complex="10pt"/>
    </style:style>
    <style:style style:name="T188_35" style:family="text">
      <style:text-properties fo:color="#000000" fo:font-size="10pt" style:font-name-asian="Arial" style:font-size-asian="10pt" style:font-name-complex="Arial" style:font-size-complex="10pt"/>
    </style:style>
    <style:style style:name="T188_36" style:family="text">
      <style:text-properties fo:color="#000000" fo:font-size="10pt" style:font-name-asian="Arial" style:font-size-asian="10pt" style:font-name-complex="Arial" style:font-size-complex="10pt"/>
    </style:style>
    <style:style style:name="T188_37" style:family="text">
      <style:text-properties fo:color="#000000" fo:font-size="10pt" style:font-name-asian="Arial" style:font-size-asian="10pt" style:font-name-complex="Arial" style:font-size-complex="10pt"/>
    </style:style>
    <style:style style:name="T188_38" style:family="text">
      <style:text-properties fo:color="#000000" fo:font-size="10pt" style:font-name-asian="Arial" style:font-size-asian="10pt" style:font-name-complex="Arial" style:font-size-complex="10pt"/>
    </style:style>
    <style:style style:name="T188_39" style:family="text">
      <style:text-properties fo:color="#000000" fo:font-size="10pt" style:font-name-asian="Arial" style:font-size-asian="10pt" style:font-name-complex="Arial" style:font-size-complex="10pt"/>
    </style:style>
    <style:style style:name="T188_40" style:family="text">
      <style:text-properties fo:color="#000000" fo:font-size="10pt" style:font-name-asian="Arial" style:font-size-asian="10pt" style:font-name-complex="Arial" style:font-size-complex="10pt"/>
    </style:style>
    <style:style style:name="T188_41" style:family="text">
      <style:text-properties fo:color="#000000" fo:font-size="10pt" style:font-name-asian="Arial" style:font-size-asian="10pt" style:font-name-complex="Arial" style:font-size-complex="10pt"/>
    </style:style>
    <style:style style:name="T188_42" style:family="text">
      <style:text-properties fo:color="#000000" fo:font-size="10pt" style:font-name-asian="Arial" style:font-size-asian="10pt" style:font-name-complex="Arial" style:font-size-complex="10pt"/>
    </style:style>
    <style:style style:name="T188_43" style:family="text">
      <style:text-properties fo:color="#000000" fo:font-size="10pt" style:font-name-asian="Arial" style:font-size-asian="10pt" style:font-name-complex="Arial" style:font-size-complex="10pt"/>
    </style:style>
    <style:style style:name="T188_44" style:family="text">
      <style:text-properties fo:color="#000000" fo:font-size="10pt" style:font-name-asian="Arial" style:font-size-asian="10pt" style:font-name-complex="Arial" style:font-size-complex="10pt"/>
    </style:style>
    <style:style style:name="T188_45" style:family="text">
      <style:text-properties fo:color="#000000" fo:font-size="10pt" style:font-name-asian="Arial" style:font-size-asian="10pt" style:font-name-complex="Arial" style:font-size-complex="10pt"/>
    </style:style>
    <style:style style:name="P189" style:family="paragraph" style:parent-style-name="Normal">
      <style:text-properties fo:background-color="#ffff00" fo:font-size="10pt" style:font-size-asian="10pt" style:font-size-complex="10pt"/>
    </style:style>
    <style:style style:name="Table6" style:family="table">
      <style:table-properties table:align="left" style:width="17.263cm" fo:margin-left="0cm"/>
    </style:style>
    <style:style style:name="Column20" style:family="table-column">
      <style:table-column-properties style:column-width="3.507cm" style:use-optimal-column-width="false"/>
    </style:style>
    <style:style style:name="Column21" style:family="table-column">
      <style:table-column-properties style:column-width="8.431cm" style:use-optimal-column-width="false"/>
    </style:style>
    <style:style style:name="Column22" style:family="table-column">
      <style:table-column-properties style:column-width="3.179cm" style:use-optimal-column-width="false"/>
    </style:style>
    <style:style style:name="Column23" style:family="table-column">
      <style:table-column-properties style:column-width="2.147cm" style:use-optimal-column-width="false"/>
    </style:style>
    <style:style style:name="Row14" style:family="table-row">
      <style:table-row-properties style:min-row-height="0.741cm" style:use-optimal-row-height="false"/>
    </style:style>
    <style:style style:name="Cell5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5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191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Row15" style:family="table-row">
      <style:table-row-properties style:min-row-height="0.988cm" style:use-optimal-row-height="false"/>
    </style:style>
    <style:style style:name="Cell5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53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54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16" style:family="table-row">
      <style:table-row-properties style:min-row-height="2.358cm"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5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1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1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5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1.538cm"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199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01" style:family="paragraph" style:parent-style-name="Normal">
      <style:paragraph-properties fo:background-color="#ffffff"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20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P203" style:family="paragraph" style:parent-style-name="Normal"/>
    <style:style style:name="T203_1" style:family="text">
      <style:text-properties fo:background-color="#ffff00" fo:color="#000000" fo:font-size="10pt" style:font-size-asian="10pt" style:font-size-complex="10pt"/>
    </style:style>
    <style:style style:name="P204" style:family="paragraph" style:parent-style-name="Normal">
      <style:text-properties fo:background-color="#ffff00" fo:color="#000000" fo:font-size="10pt" style:font-size-asian="10pt" style:font-size-complex="10pt"/>
    </style:style>
    <style:style style:name="P205" style:family="paragraph" style:parent-style-name="Normal"/>
    <style:style style:name="T205_1" style:family="text">
      <style:text-properties fo:color="#000000" fo:font-size="10pt" style:font-size-asian="10pt" style:font-size-complex="10pt"/>
    </style:style>
    <style:style style:name="T205_2" style:family="text">
      <style:text-properties fo:color="#000000" fo:font-size="10pt" style:font-size-asian="10pt" style:font-size-complex="10pt"/>
    </style:style>
    <style:style style:name="T205_3" style:family="text">
      <style:text-properties fo:color="#000000" fo:font-size="10pt" style:font-size-asian="10pt" style:font-size-complex="10pt"/>
    </style:style>
    <style:style style:name="T205_4" style:family="text">
      <style:text-properties fo:color="#000000" fo:font-size="10pt" style:font-size-asian="10pt" style:font-size-complex="10pt"/>
    </style:style>
    <style:style style:name="T205_5" style:family="text">
      <style:text-properties fo:color="#000000" fo:font-size="10pt" style:font-size-asian="10pt" style:font-size-complex="10pt"/>
    </style:style>
    <style:style style:name="T205_6" style:family="text">
      <style:text-properties fo:color="#000000" fo:font-size="10pt" style:font-size-asian="10pt" style:font-size-complex="10pt"/>
    </style:style>
    <style:style style:name="T205_7" style:family="text">
      <style:text-properties fo:color="#000000" fo:font-size="10pt" style:font-size-asian="10pt" style:font-size-complex="10pt"/>
    </style:style>
    <style:style style:name="T205_8" style:family="text">
      <style:text-properties fo:color="#000000" fo:font-size="10pt" style:font-size-asian="10pt" style:font-size-complex="10pt"/>
    </style:style>
    <style:style style:name="T205_9" style:family="text">
      <style:text-properties fo:color="#000000" fo:font-size="10pt" style:font-size-asian="10pt" style:font-size-complex="10pt"/>
    </style:style>
    <style:style style:name="T205_10" style:family="text">
      <style:text-properties fo:color="#000000" fo:font-size="10pt" style:font-size-asian="10pt" style:font-size-complex="10pt"/>
    </style:style>
    <style:style style:name="T205_11" style:family="text">
      <style:text-properties fo:color="#000000" fo:font-size="10pt" style:font-size-asian="10pt" style:font-size-complex="10pt"/>
    </style:style>
    <style:style style:name="T205_12" style:family="text">
      <style:text-properties fo:color="#000000" fo:font-size="10pt" style:font-size-asian="10pt" style:font-size-complex="10pt"/>
    </style:style>
    <style:style style:name="T205_13" style:family="text">
      <style:text-properties fo:color="#000000" fo:font-size="10pt" style:font-size-asian="10pt" style:font-size-complex="10pt"/>
    </style:style>
    <style:style style:name="T205_14" style:family="text" style:parent-style-name="Normal">
      <style:text-properties fo:color="#000000" fo:font-size="10pt" style:font-size-asian="10pt" style:font-size-complex="10pt"/>
    </style:style>
    <style:style style:name="P206" style:family="paragraph" style:parent-style-name="Footnote_20_text"/>
    <style:style style:name="T206_1" style:family="text">
      <style:text-properties fo:font-size="8pt" style:font-size-asian="8pt" style:font-size-complex="8pt"/>
    </style:style>
    <style:style style:name="T206_2" style:family="text">
      <style:text-properties fo:color="#000000" fo:font-size="10pt" style:font-size-asian="10pt" style:font-size-complex="10pt"/>
    </style:style>
    <style:style style:name="T206_3" style:family="text">
      <style:text-properties fo:color="#000000" fo:font-size="10pt" style:font-size-asian="10pt" style:font-size-complex="10pt"/>
    </style:style>
    <style:style style:name="P207" style:family="paragraph" style:parent-style-name="Normal">
      <style:paragraph-properties style:line-height-at-least="0.459cm"/>
      <style:text-properties fo:color="#000000" fo:font-size="10pt" style:font-size-asian="10pt" style:font-size-complex="10pt"/>
    </style:style>
    <style:style style:name="P208" style:family="paragraph" style:parent-style-name="Normal">
      <style:paragraph-properties fo:text-align="justify" style:line-height-at-least="0.459cm"/>
    </style:style>
    <style:style style:name="T208_1" style:family="text">
      <style:text-properties fo:font-size="10pt" style:font-size-asian="10pt" style:font-size-complex="10pt" fo:font-weight="bold" style:font-weight-asian="bold" style:font-weight-complex="bold"/>
    </style:style>
    <style:style style:name="T208_2" style:family="text">
      <style:text-properties fo:font-size="10pt" style:font-size-asian="10pt" style:font-size-complex="10pt" fo:font-weight="bold" style:font-weight-asian="bold" style:font-weight-complex="bold"/>
    </style:style>
    <style:style style:name="T208_3" style:family="text">
      <style:text-properties fo:font-size="10pt" style:font-size-asian="10pt" style:font-size-complex="10pt" fo:font-weight="bold" style:font-weight-asian="bold" style:font-weight-complex="bold"/>
    </style:style>
    <style:style style:name="T208_4" style:family="text">
      <style:text-properties fo:font-size="10pt" style:font-size-asian="10pt" style:font-size-complex="10pt" fo:font-weight="bold" style:font-weight-asian="bold" style:font-weight-complex="bold"/>
    </style:style>
    <style:style style:name="P209" style:family="paragraph" style:parent-style-name="Normal">
      <style:paragraph-properties style:line-height-at-least="0.459cm"/>
    </style:style>
    <style:style style:name="T209_1" style:family="text">
      <style:text-properties fo:color="#000000" fo:font-size="10pt" style:font-size-asian="10pt" style:font-size-complex="10pt"/>
    </style:style>
    <style:style style:name="T209_2" style:family="text">
      <style:text-properties fo:color="#000000" fo:font-size="10pt" style:font-size-asian="10pt" style:font-size-complex="10pt"/>
    </style:style>
    <style:style style:name="T209_3" style:family="text">
      <style:text-properties fo:color="#000000" fo:font-size="10pt" style:font-size-asian="10pt" style:font-size-complex="10pt"/>
    </style:style>
    <style:style style:name="T209_4" style:family="text">
      <style:text-properties fo:color="#000000" fo:font-size="10pt" style:font-size-asian="10pt" style:font-size-complex="10pt"/>
    </style:style>
    <style:style style:name="T209_5" style:family="text">
      <style:text-properties fo:color="#000000" fo:font-size="10pt" style:font-size-asian="10pt" style:font-size-complex="10pt"/>
    </style:style>
    <style:style style:name="T209_6" style:family="text">
      <style:text-properties fo:color="#000000" fo:font-size="10pt" style:font-size-asian="10pt" style:font-size-complex="10pt"/>
    </style:style>
    <style:style style:name="T209_7" style:family="text">
      <style:text-properties fo:color="#000000" fo:font-size="10pt" style:font-size-asian="10pt" style:font-size-complex="10pt"/>
    </style:style>
    <style:style style:name="T209_8" style:family="text">
      <style:text-properties fo:color="#000000" fo:font-size="10pt" style:font-size-asian="10pt" style:font-size-complex="10pt"/>
    </style:style>
    <style:style style:name="T209_9" style:family="text">
      <style:text-properties fo:color="#000000" fo:font-size="10pt" style:font-size-asian="10pt" style:font-size-complex="10pt"/>
    </style:style>
    <style:style style:name="T209_10" style:family="text">
      <style:text-properties fo:color="#000000" fo:font-size="10pt" style:font-size-asian="10pt" style:font-size-complex="10pt"/>
    </style:style>
    <style:style style:name="T209_11" style:family="text">
      <style:text-properties fo:color="#000000" fo:font-size="10pt" style:font-size-asian="10pt" style:font-size-complex="10pt"/>
    </style:style>
    <style:style style:name="T209_12" style:family="text">
      <style:text-properties fo:color="#000000" fo:font-size="10pt" style:font-size-asian="10pt" style:font-size-complex="10pt"/>
    </style:style>
    <style:style style:name="T209_13" style:family="text">
      <style:text-properties fo:color="#000000" fo:font-size="10pt" style:font-size-asian="10pt" style:font-size-complex="10pt"/>
    </style:style>
    <style:style style:name="T209_14" style:family="text">
      <style:text-properties fo:color="#000000" fo:font-size="10pt" style:font-size-asian="10pt" style:font-size-complex="10pt"/>
    </style:style>
    <style:style style:name="T209_15" style:family="text">
      <style:text-properties fo:color="#000000" fo:font-size="10pt" style:font-size-asian="10pt" style:font-size-complex="10pt"/>
    </style:style>
    <style:style style:name="T209_16" style:family="text">
      <style:text-properties fo:color="#000000" fo:font-size="10pt" style:font-size-asian="10pt" style:font-size-complex="10pt"/>
    </style:style>
    <style:style style:name="T209_17" style:family="text">
      <style:text-properties fo:color="#000000" fo:font-size="10pt" style:font-size-asian="10pt" style:font-size-complex="10pt"/>
    </style:style>
    <style:style style:name="T209_18" style:family="text">
      <style:text-properties fo:color="#000000" fo:font-size="10pt" style:font-size-asian="10pt" style:font-size-complex="10pt"/>
    </style:style>
    <style:style style:name="T209_19" style:family="text">
      <style:text-properties fo:color="#000000" fo:font-size="10pt" style:font-size-asian="10pt" style:font-size-complex="10pt"/>
    </style:style>
    <style:style style:name="T209_20" style:family="text">
      <style:text-properties fo:color="#000000" fo:font-size="10pt" style:font-size-asian="10pt" style:font-size-complex="10pt"/>
    </style:style>
    <style:style style:name="T209_21" style:family="text">
      <style:text-properties fo:color="#000000" fo:font-size="10pt" style:font-size-asian="10pt" style:font-size-complex="10pt"/>
    </style:style>
    <style:style style:name="T209_22" style:family="text">
      <style:text-properties fo:color="#000000" fo:font-size="10pt" style:font-size-asian="10pt" style:font-size-complex="10pt"/>
    </style:style>
    <style:style style:name="T209_23" style:family="text">
      <style:text-properties fo:color="#000000" fo:font-size="10pt" style:font-size-asian="10pt" style:font-size-complex="10pt"/>
    </style:style>
    <style:style style:name="T209_24" style:family="text">
      <style:text-properties fo:color="#000000" fo:font-size="10pt" style:font-size-asian="10pt" style:font-size-complex="10pt"/>
    </style:style>
    <style:style style:name="T209_25" style:family="text">
      <style:text-properties fo:color="#000000" fo:font-size="10pt" style:font-size-asian="10pt" style:font-size-complex="10pt"/>
    </style:style>
    <style:style style:name="T209_26" style:family="text">
      <style:text-properties fo:color="#000000" fo:font-size="10pt" style:font-size-asian="10pt" style:font-size-complex="10pt"/>
    </style:style>
    <style:style style:name="T209_27" style:family="text">
      <style:text-properties fo:color="#000000" fo:font-size="10pt" style:font-size-asian="10pt" style:font-size-complex="10pt"/>
    </style:style>
    <style:style style:name="T209_28" style:family="text">
      <style:text-properties fo:color="#000000" fo:font-size="10pt" style:font-size-asian="10pt" style:font-size-complex="10pt"/>
    </style:style>
    <style:style style:name="T209_29" style:family="text">
      <style:text-properties fo:color="#000000" fo:font-size="10pt" style:font-size-asian="10pt" style:font-size-complex="10pt"/>
    </style:style>
    <style:style style:name="T209_30" style:family="text">
      <style:text-properties fo:color="#000000" fo:font-size="10pt" style:font-size-asian="10pt" style:font-size-complex="10pt"/>
    </style:style>
    <style:style style:name="T209_31" style:family="text">
      <style:text-properties fo:color="#000000" fo:font-size="10pt" style:font-size-asian="10pt" style:font-size-complex="10pt"/>
    </style:style>
    <style:style style:name="T209_32" style:family="text">
      <style:text-properties fo:color="#000000" fo:font-size="10pt" style:font-size-asian="10pt" style:font-size-complex="10pt"/>
    </style:style>
    <style:style style:name="T209_33" style:family="text">
      <style:text-properties fo:color="#000000" fo:font-size="10pt" style:font-size-asian="10pt" style:font-size-complex="10pt"/>
    </style:style>
    <style:style style:name="T209_34" style:family="text">
      <style:text-properties fo:color="#000000" fo:font-size="10pt" style:font-size-asian="10pt" style:font-size-complex="10pt"/>
    </style:style>
    <style:style style:name="T209_35" style:family="text">
      <style:text-properties fo:color="#000000" fo:font-size="10pt" style:font-size-asian="10pt" style:font-size-complex="10pt"/>
    </style:style>
    <style:style style:name="T209_36" style:family="text">
      <style:text-properties fo:color="#000000" fo:font-size="10pt" style:font-size-asian="10pt" style:font-size-complex="10pt"/>
    </style:style>
    <style:style style:name="T209_37" style:family="text">
      <style:text-properties fo:color="#000000" fo:font-size="10pt" style:font-size-asian="10pt" style:font-size-complex="10pt"/>
    </style:style>
    <style:style style:name="T209_38" style:family="text">
      <style:text-properties fo:color="#000000" fo:font-size="10pt" style:font-size-asian="10pt" style:font-size-complex="10pt"/>
    </style:style>
    <style:style style:name="T209_39" style:family="text">
      <style:text-properties fo:color="#000000" fo:font-size="10pt" style:font-size-asian="10pt" style:font-size-complex="10pt"/>
    </style:style>
    <style:style style:name="T209_40" style:family="text">
      <style:text-properties fo:color="#000000" fo:font-size="10pt" style:font-size-asian="10pt" style:font-size-complex="10pt"/>
    </style:style>
    <style:style style:name="T209_41" style:family="text">
      <style:text-properties fo:color="#000000" fo:font-size="10pt" style:font-size-asian="10pt" style:font-size-complex="10pt"/>
    </style:style>
    <style:style style:name="T209_42" style:family="text">
      <style:text-properties fo:color="#000000" fo:font-size="10pt" style:font-size-asian="10pt" style:font-size-complex="10pt"/>
    </style:style>
    <style:style style:name="T209_43" style:family="text">
      <style:text-properties fo:color="#000000" fo:font-size="10pt" style:font-size-asian="10pt" style:font-size-complex="10pt"/>
    </style:style>
    <style:style style:name="T209_44" style:family="text">
      <style:text-properties fo:color="#000000" fo:font-size="10pt" style:font-size-asian="10pt" style:font-size-complex="10pt"/>
    </style:style>
    <style:style style:name="T209_45" style:family="text">
      <style:text-properties fo:color="#000000" fo:font-size="10pt" style:font-size-asian="10pt" style:font-size-complex="10pt"/>
    </style:style>
    <style:style style:name="P210" style:family="paragraph" style:parent-style-name="Normal">
      <style:text-properties fo:color="#000000" fo:font-size="10pt" style:font-size-asian="10pt" style:font-size-complex="10pt"/>
    </style:style>
    <style:style style:name="P211" style:family="paragraph" style:parent-style-name="Normal">
      <style:paragraph-properties style:line-height-at-least="0.459cm"/>
    </style:style>
    <style:style style:name="T211_1" style:family="text">
      <style:text-properties fo:color="#000000" fo:font-size="10pt" style:font-name-asian="Arial" style:font-size-asian="10pt" style:font-name-complex="Arial" style:font-size-complex="10pt"/>
    </style:style>
    <style:style style:name="T211_2" style:family="text">
      <style:text-properties fo:color="#000000" fo:font-size="10pt" style:font-name-asian="Arial" style:font-size-asian="10pt" style:font-name-complex="Arial" style:font-size-complex="10pt"/>
    </style:style>
    <style:style style:name="T211_3" style:family="text">
      <style:text-properties fo:color="#000000" fo:font-size="10pt" style:font-name-asian="Arial" style:font-size-asian="10pt" style:font-name-complex="Arial" style:font-size-complex="10pt"/>
    </style:style>
    <style:style style:name="T211_4" style:family="text">
      <style:text-properties fo:color="#000000" fo:font-size="10pt" style:font-name-asian="Arial" style:font-size-asian="10pt" style:font-name-complex="Arial" style:font-size-complex="10pt"/>
    </style:style>
    <style:style style:name="T211_5" style:family="text">
      <style:text-properties fo:color="#000000" fo:font-size="10pt" style:font-name-asian="Arial" style:font-size-asian="10pt" style:font-name-complex="Arial" style:font-size-complex="10pt"/>
    </style:style>
    <style:style style:name="T211_6" style:family="text">
      <style:text-properties fo:color="#000000" fo:font-size="10pt" style:font-name-asian="Arial" style:font-size-asian="10pt" style:font-name-complex="Arial" style:font-size-complex="10pt"/>
    </style:style>
    <style:style style:name="T211_7" style:family="text">
      <style:text-properties fo:color="#000000" fo:font-size="10pt" style:font-name-asian="Arial" style:font-size-asian="10pt" style:font-name-complex="Arial" style:font-size-complex="10pt"/>
    </style:style>
    <style:style style:name="T211_8" style:family="text">
      <style:text-properties fo:color="#000000" fo:font-size="10pt" style:font-name-asian="Arial" style:font-size-asian="10pt" style:font-name-complex="Arial" style:font-size-complex="10pt"/>
    </style:style>
    <style:style style:name="T211_9" style:family="text">
      <style:text-properties fo:color="#000000" fo:font-size="10pt" style:font-name-asian="Arial" style:font-size-asian="10pt" style:font-name-complex="Arial" style:font-size-complex="10pt"/>
    </style:style>
    <style:style style:name="T211_10" style:family="text">
      <style:text-properties fo:color="#000000" fo:font-size="10pt" style:font-name-asian="Arial" style:font-size-asian="10pt" style:font-name-complex="Arial" style:font-size-complex="10pt"/>
    </style:style>
    <style:style style:name="T211_11" style:family="text">
      <style:text-properties fo:color="#000000" fo:font-size="10pt" style:font-name-asian="Arial" style:font-size-asian="10pt" style:font-name-complex="Arial" style:font-size-complex="10pt"/>
    </style:style>
    <style:style style:name="T211_12" style:family="text">
      <style:text-properties fo:color="#000000" fo:font-size="10pt" style:font-name-asian="Arial" style:font-size-asian="10pt" style:font-name-complex="Arial" style:font-size-complex="10pt"/>
    </style:style>
    <style:style style:name="T211_13" style:family="text">
      <style:text-properties fo:color="#000000" fo:font-size="10pt" style:font-name-asian="Arial" style:font-size-asian="10pt" style:font-name-complex="Arial" style:font-size-complex="10pt"/>
    </style:style>
    <style:style style:name="T211_14" style:family="text">
      <style:text-properties fo:color="#000000" fo:font-size="10pt" style:font-name-asian="Arial" style:font-size-asian="10pt" style:font-name-complex="Arial" style:font-size-complex="10pt"/>
    </style:style>
    <style:style style:name="T211_15" style:family="text">
      <style:text-properties fo:color="#000000" fo:font-size="10pt" style:font-name-asian="Arial" style:font-size-asian="10pt" style:font-name-complex="Arial" style:font-size-complex="10pt"/>
    </style:style>
    <style:style style:name="T211_16" style:family="text">
      <style:text-properties fo:color="#000000" fo:font-size="10pt" style:font-name-asian="Arial" style:font-size-asian="10pt" style:font-name-complex="Arial" style:font-size-complex="10pt"/>
    </style:style>
    <style:style style:name="T211_17" style:family="text">
      <style:text-properties fo:color="#000000" fo:font-size="10pt" style:font-name-asian="Arial" style:font-size-asian="10pt" style:font-name-complex="Arial" style:font-size-complex="10pt"/>
    </style:style>
    <style:style style:name="T211_18" style:family="text">
      <style:text-properties fo:color="#000000" fo:font-size="10pt" style:font-name-asian="Arial" style:font-size-asian="10pt" style:font-name-complex="Arial" style:font-size-complex="10pt"/>
    </style:style>
    <style:style style:name="T211_19" style:family="text">
      <style:text-properties fo:color="#000000" fo:font-size="10pt" style:font-name-asian="Arial" style:font-size-asian="10pt" style:font-name-complex="Arial" style:font-size-complex="10pt"/>
    </style:style>
    <style:style style:name="T211_20" style:family="text">
      <style:text-properties fo:color="#000000" fo:font-size="10pt" style:font-name-asian="Arial" style:font-size-asian="10pt" style:font-name-complex="Arial" style:font-size-complex="10pt"/>
    </style:style>
    <style:style style:name="P212" style:family="paragraph" style:parent-style-name="Normal">
      <style:paragraph-properties style:line-height-at-least="0.459cm"/>
      <style:text-properties fo:color="#000000" fo:font-size="10pt" style:font-name-asian="Arial" style:font-size-asian="10pt" style:font-name-complex="Arial" style:font-size-complex="10pt"/>
    </style:style>
    <style:style style:name="P213" style:family="paragraph" style:parent-style-name="Normal">
      <style:paragraph-properties style:line-height-at-least="0.459cm"/>
    </style:style>
    <style:style style:name="T213_1" style:family="text">
      <style:text-properties fo:color="#000000" fo:font-size="10pt" style:font-name-asian="Arial" style:font-size-asian="10pt" style:font-name-complex="Arial" style:font-size-complex="10pt"/>
    </style:style>
    <style:style style:name="T213_2" style:family="text">
      <style:text-properties fo:color="#000000" fo:font-size="10pt" style:font-name-asian="Arial" style:font-size-asian="10pt" style:font-name-complex="Arial" style:font-size-complex="10pt"/>
    </style:style>
    <style:style style:name="T213_3" style:family="text">
      <style:text-properties fo:color="#000000" fo:font-size="10pt" style:font-name-asian="Arial" style:font-size-asian="10pt" style:font-name-complex="Arial" style:font-size-complex="10pt"/>
    </style:style>
    <style:style style:name="T213_4" style:family="text">
      <style:text-properties fo:color="#000000" fo:font-size="10pt" style:font-name-asian="Arial" style:font-size-asian="10pt" style:font-name-complex="Arial" style:font-size-complex="10pt"/>
    </style:style>
    <style:style style:name="T213_5" style:family="text">
      <style:text-properties fo:color="#000000" fo:font-size="10pt" style:font-name-asian="Arial" style:font-size-asian="10pt" style:font-name-complex="Arial" style:font-size-complex="10pt"/>
    </style:style>
    <style:style style:name="T213_6" style:family="text">
      <style:text-properties fo:color="#000000" fo:font-size="10pt" style:font-name-asian="Arial" style:font-size-asian="10pt" style:font-name-complex="Arial" style:font-size-complex="10pt"/>
    </style:style>
    <style:style style:name="T213_7" style:family="text">
      <style:text-properties fo:color="#000000" fo:font-size="10pt" style:font-name-asian="Arial" style:font-size-asian="10pt" style:font-name-complex="Arial" style:font-size-complex="10pt"/>
    </style:style>
    <style:style style:name="T213_8" style:family="text">
      <style:text-properties fo:color="#000000" fo:font-size="10pt" style:font-name-asian="Arial" style:font-size-asian="10pt" style:font-name-complex="Arial" style:font-size-complex="10pt"/>
    </style:style>
    <style:style style:name="T213_9" style:family="text">
      <style:text-properties fo:color="#000000" fo:font-size="10pt" style:font-name-asian="Arial" style:font-size-asian="10pt" style:font-name-complex="Arial" style:font-size-complex="10pt"/>
    </style:style>
    <style:style style:name="T213_10" style:family="text">
      <style:text-properties fo:color="#000000" fo:font-size="10pt" style:font-name-asian="Arial" style:font-size-asian="10pt" style:font-name-complex="Arial" style:font-size-complex="10pt"/>
    </style:style>
    <style:style style:name="T213_11" style:family="text">
      <style:text-properties fo:color="#000000" fo:font-size="10pt" style:font-name-asian="Arial" style:font-size-asian="10pt" style:font-name-complex="Arial" style:font-size-complex="10pt"/>
    </style:style>
    <style:style style:name="P214" style:family="paragraph" style:parent-style-name="Normal">
      <style:paragraph-properties style:line-height-at-least="0.459cm"/>
      <style:text-properties fo:color="#000000" fo:font-size="10pt" style:font-size-asian="10pt" style:font-size-complex="10pt"/>
    </style:style>
    <style:style style:name="P215" style:family="paragraph" style:parent-style-name="Normal">
      <style:paragraph-properties fo:text-align="justify" style:line-height-at-least="0.459cm"/>
    </style:style>
    <style:style style:name="T215_1" style:family="text">
      <style:text-properties fo:font-size="10pt" style:font-size-asian="10pt" style:font-size-complex="10pt" fo:font-weight="bold" style:font-weight-asian="bold" style:font-weight-complex="bold"/>
    </style:style>
    <style:style style:name="P216" style:family="paragraph" style:parent-style-name="Normal">
      <style:paragraph-properties style:line-height-at-least="0.459cm"/>
    </style:style>
    <style:style style:name="T216_1" style:family="text">
      <style:text-properties fo:font-size="10pt" style:font-size-asian="10pt" style:font-size-complex="10pt"/>
    </style:style>
    <style:style style:name="T216_2" style:family="text">
      <style:text-properties fo:font-size="10pt" style:font-size-asian="10pt" style:font-size-complex="10pt"/>
    </style:style>
    <style:style style:name="T216_3" style:family="text">
      <style:text-properties fo:font-size="10pt" style:font-size-asian="10pt" style:font-size-complex="10pt"/>
    </style:style>
    <style:style style:name="T216_4" style:family="text">
      <style:text-properties fo:font-size="10pt" style:font-size-asian="10pt" style:font-size-complex="10pt"/>
    </style:style>
    <style:style style:name="T216_5" style:family="text">
      <style:text-properties fo:font-size="10pt" style:font-size-asian="10pt" style:font-size-complex="10pt"/>
    </style:style>
    <style:style style:name="T216_6" style:family="text">
      <style:text-properties fo:font-size="10pt" style:font-size-asian="10pt" style:font-size-complex="10pt"/>
    </style:style>
    <style:style style:name="T216_7" style:family="text">
      <style:text-properties fo:font-size="10pt" style:font-size-asian="10pt" style:font-size-complex="10pt"/>
    </style:style>
    <style:style style:name="T216_8" style:family="text">
      <style:text-properties fo:font-size="10pt" style:font-size-asian="10pt" style:font-size-complex="10pt"/>
    </style:style>
    <style:style style:name="T216_9" style:family="text">
      <style:text-properties fo:font-size="10pt" style:font-size-asian="10pt" style:font-size-complex="10pt"/>
    </style:style>
    <style:style style:name="T216_10" style:family="text">
      <style:text-properties fo:font-size="10pt" style:font-size-asian="10pt" style:font-size-complex="10pt"/>
    </style:style>
    <style:style style:name="T216_11" style:family="text">
      <style:text-properties fo:font-size="10pt" style:font-size-asian="10pt" style:font-size-complex="10pt"/>
    </style:style>
    <style:style style:name="T216_12" style:family="text">
      <style:text-properties fo:font-size="10pt" style:font-size-asian="10pt" style:font-size-complex="10pt"/>
    </style:style>
    <style:style style:name="T216_13" style:family="text">
      <style:text-properties fo:font-size="10pt" style:font-size-asian="10pt" style:font-size-complex="10pt"/>
    </style:style>
    <style:style style:name="T216_14" style:family="text">
      <style:text-properties fo:font-size="10pt" style:font-size-asian="10pt" style:font-size-complex="10pt"/>
    </style:style>
    <style:style style:name="T216_15" style:family="text">
      <style:text-properties fo:font-size="10pt" style:font-size-asian="10pt" style:font-size-complex="10pt"/>
    </style:style>
    <style:style style:name="T216_16" style:family="text">
      <style:text-properties fo:font-size="10pt" style:font-size-asian="10pt" style:font-size-complex="10pt"/>
    </style:style>
    <style:style style:name="T216_17" style:family="text">
      <style:text-properties fo:font-size="10pt" style:font-size-asian="10pt" style:font-size-complex="10pt"/>
    </style:style>
    <style:style style:name="T216_18" style:family="text">
      <style:text-properties fo:font-size="10pt" style:font-size-asian="10pt" style:font-size-complex="10pt"/>
    </style:style>
    <style:style style:name="T216_19" style:family="text">
      <style:text-properties fo:font-size="10pt" style:font-size-asian="10pt" style:font-size-complex="10pt"/>
    </style:style>
    <style:style style:name="T216_20" style:family="text">
      <style:text-properties fo:font-size="10pt" style:font-size-asian="10pt" style:font-size-complex="10pt"/>
    </style:style>
    <style:style style:name="T216_21" style:family="text">
      <style:text-properties fo:font-size="10pt" style:font-size-asian="10pt" style:font-size-complex="10pt"/>
    </style:style>
    <style:style style:name="T216_22" style:family="text">
      <style:text-properties fo:font-size="10pt" style:font-size-asian="10pt" style:font-size-complex="10pt"/>
    </style:style>
    <style:style style:name="T216_23" style:family="text">
      <style:text-properties fo:font-size="10pt" style:font-size-asian="10pt" style:font-size-complex="10pt"/>
    </style:style>
    <style:style style:name="P217" style:family="paragraph" style:parent-style-name="Normal">
      <style:paragraph-properties style:text-autospace="none" fo:text-align="center" style:line-height-at-least="0.459cm" fo:margin-left="1.752cm" fo:margin-right="2.058cm"/>
    </style:style>
    <style:style style:name="T217_1" style:family="text">
      <style:text-properties fo:font-size="10pt" style:font-size-asian="10pt" style:font-size-complex="10pt"/>
    </style:style>
    <style:style style:name="T217_2" style:family="text">
      <style:text-properties fo:font-size="10pt" style:font-size-asian="10pt" style:font-size-complex="10pt"/>
    </style:style>
    <style:style style:name="T217_3" style:family="text">
      <style:text-properties fo:font-size="10pt" style:font-size-asian="10pt" style:font-size-complex="10pt"/>
    </style:style>
    <style:style style:name="T217_4" style:family="text">
      <style:text-properties fo:font-size="10pt" style:font-size-asian="10pt" style:font-size-complex="10pt"/>
    </style:style>
    <style:style style:name="T217_5" style:family="text">
      <style:text-properties fo:font-size="10pt" style:font-size-asian="10pt" style:font-size-complex="10pt"/>
    </style:style>
    <style:style style:name="T217_6" style:family="text">
      <style:text-properties fo:font-size="10pt" style:font-size-asian="10pt" style:font-size-complex="10pt"/>
    </style:style>
    <style:style style:name="T217_7" style:family="text">
      <style:text-properties fo:font-size="10pt" style:font-size-asian="10pt" style:font-size-complex="10pt"/>
    </style:style>
    <style:style style:name="T217_8" style:family="text">
      <style:text-properties fo:font-size="10pt" style:font-size-asian="10pt" style:font-size-complex="10pt" fo:font-weight="bold" style:font-weight-asian="bold"/>
    </style:style>
    <style:style style:name="T217_9" style:family="text">
      <style:text-properties fo:font-size="10pt" style:font-size-asian="10pt" style:font-size-complex="10pt"/>
    </style:style>
    <style:style style:name="T217_10" style:family="text">
      <style:text-properties fo:font-size="10pt" style:font-size-asian="10pt" style:font-size-complex="10pt"/>
    </style:style>
    <style:style style:name="P218" style:family="paragraph" style:parent-style-name="Normal">
      <style:paragraph-properties style:text-autospace="none" fo:text-align="center" style:line-height-at-least="0.459cm" fo:margin-left="1.752cm" fo:margin-right="2.058cm"/>
    </style:style>
    <style:style style:name="T218_1" style:family="text">
      <style:text-properties fo:font-size="10pt" style:font-size-asian="10pt" style:font-size-complex="10pt"/>
    </style:style>
    <style:style style:name="T218_2" style:family="text">
      <style:text-properties fo:font-size="10pt" style:font-size-asian="10pt" style:font-size-complex="10pt"/>
    </style:style>
    <style:style style:name="T218_3" style:family="text">
      <style:text-properties fo:font-size="10pt" style:font-size-asian="10pt" style:font-size-complex="10pt"/>
    </style:style>
    <style:style style:name="T218_4" style:family="text">
      <style:text-properties fo:font-size="10pt" style:font-size-asian="10pt" style:font-size-complex="10pt"/>
    </style:style>
    <style:style style:name="T218_5" style:family="text">
      <style:text-properties fo:font-size="10pt" style:font-size-asian="10pt" style:font-size-complex="10pt"/>
    </style:style>
    <style:style style:name="T218_6" style:family="text">
      <style:text-properties fo:font-size="10pt" style:font-size-asian="10pt" style:font-size-complex="10pt"/>
    </style:style>
    <style:style style:name="T218_7" style:family="text">
      <style:text-properties fo:font-size="10pt" style:font-size-asian="10pt" style:font-size-complex="10pt"/>
    </style:style>
    <style:style style:name="T218_8" style:family="text">
      <style:text-properties fo:font-size="10pt" style:font-size-asian="10pt" style:font-size-complex="10pt"/>
    </style:style>
    <style:style style:name="P219" style:family="paragraph" style:parent-style-name="Normal">
      <style:paragraph-properties style:line-height-at-least="0.459cm"/>
      <style:text-properties fo:background-color="#ffff00" fo:font-size="10pt" style:font-size-asian="10pt" style:font-size-complex="10pt"/>
    </style:style>
    <style:style style:name="P220" style:family="paragraph" style:parent-style-name="Normal">
      <style:paragraph-properties style:line-height-at-least="0.459cm"/>
    </style:style>
    <style:style style:name="T220_1" style:family="text">
      <style:text-properties fo:font-size="10pt" style:font-size-asian="10pt" style:font-size-complex="10pt"/>
    </style:style>
    <style:style style:name="T220_2" style:family="text">
      <style:text-properties fo:font-size="10pt" style:font-size-asian="10pt" style:font-size-complex="10pt"/>
    </style:style>
    <style:style style:name="T220_3" style:family="text">
      <style:text-properties fo:font-size="10pt" style:font-size-asian="10pt" style:font-size-complex="10pt"/>
    </style:style>
    <style:style style:name="T220_4" style:family="text">
      <style:text-properties fo:font-size="10pt" style:font-size-asian="10pt" style:font-size-complex="10pt"/>
    </style:style>
    <style:style style:name="T220_5" style:family="text">
      <style:text-properties fo:font-size="10pt" style:font-size-asian="10pt" style:font-size-complex="10pt"/>
    </style:style>
    <style:style style:name="T220_6" style:family="text">
      <style:text-properties fo:font-size="10pt" style:font-size-asian="10pt" style:font-size-complex="10pt"/>
    </style:style>
    <style:style style:name="T220_7" style:family="text">
      <style:text-properties fo:font-size="10pt" style:font-size-asian="10pt" style:font-size-complex="10pt"/>
    </style:style>
    <style:style style:name="T220_8" style:family="text">
      <style:text-properties fo:font-size="10pt" style:font-size-asian="10pt" style:font-size-complex="10pt"/>
    </style:style>
    <style:style style:name="T220_9" style:family="text">
      <style:text-properties fo:font-size="10pt" style:font-size-asian="10pt" style:font-size-complex="10pt"/>
    </style:style>
    <style:style style:name="T220_10" style:family="text">
      <style:text-properties fo:font-size="10pt" style:font-size-asian="10pt" style:font-size-complex="10pt"/>
    </style:style>
    <style:style style:name="T220_11" style:family="text">
      <style:text-properties fo:font-size="10pt" style:font-size-asian="10pt" style:font-size-complex="10pt"/>
    </style:style>
    <style:style style:name="T220_12" style:family="text">
      <style:text-properties fo:font-size="10pt" style:font-size-asian="10pt" style:font-size-complex="10pt"/>
    </style:style>
    <style:style style:name="T220_13" style:family="text">
      <style:text-properties fo:font-size="10pt" style:font-size-asian="10pt" style:font-size-complex="10pt"/>
    </style:style>
    <style:style style:name="T220_14" style:family="text">
      <style:text-properties fo:font-size="10pt" style:font-size-asian="10pt" style:font-size-complex="10pt"/>
    </style:style>
    <style:style style:name="T220_15" style:family="text">
      <style:text-properties fo:font-size="10pt" style:font-size-asian="10pt" style:font-size-complex="10pt"/>
    </style:style>
    <style:style style:name="T220_16" style:family="text">
      <style:text-properties fo:font-size="10pt" style:font-size-asian="10pt" style:font-size-complex="10pt"/>
    </style:style>
    <style:style style:name="T220_17" style:family="text">
      <style:text-properties fo:font-size="10pt" style:font-size-asian="10pt" style:font-size-complex="10pt"/>
    </style:style>
    <style:style style:name="P221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222" style:family="paragraph" style:parent-style-name="Normal">
      <style:paragraph-properties style:line-height-at-least="0.459cm"/>
    </style:style>
    <style:style style:name="T222_1" style:family="text">
      <style:text-properties fo:font-size="10pt" style:font-size-asian="10pt" style:font-size-complex="10pt"/>
    </style:style>
    <style:style style:name="T222_2" style:family="text">
      <style:text-properties fo:font-size="10pt" style:font-size-asian="10pt" style:font-size-complex="10pt"/>
    </style:style>
    <style:style style:name="T222_3" style:family="text">
      <style:text-properties fo:font-size="10pt" style:font-size-asian="10pt" style:font-size-complex="10pt"/>
    </style:style>
    <style:style style:name="P223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22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225" style:family="paragraph" style:parent-style-name="Normal">
      <style:paragraph-properties style:line-height-at-least="0.459cm"/>
    </style:style>
    <style:style style:name="T225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T225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T225_3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226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227" style:family="paragraph" style:parent-style-name="Normal">
      <style:paragraph-properties style:line-height-at-least="0.459cm"/>
    </style:style>
    <style:style style:name="T227_1" style:family="text">
      <style:text-properties fo:font-size="10pt" style:font-size-asian="10pt" style:font-size-complex="10pt"/>
    </style:style>
    <style:style style:name="T227_2" style:family="text">
      <style:text-properties fo:font-size="10pt" style:font-size-asian="10pt" style:font-size-complex="10pt"/>
    </style:style>
    <style:style style:name="T227_3" style:family="text">
      <style:text-properties fo:font-size="10pt" style:font-size-asian="10pt" style:font-size-complex="10pt"/>
    </style:style>
    <style:style style:name="T227_4" style:family="text">
      <style:text-properties fo:font-size="10pt" style:font-size-asian="10pt" style:font-size-complex="10pt"/>
    </style:style>
    <style:style style:name="T227_5" style:family="text">
      <style:text-properties fo:font-size="10pt" style:font-size-asian="10pt" style:font-size-complex="10pt"/>
    </style:style>
    <style:style style:name="T227_6" style:family="text">
      <style:text-properties fo:font-size="10pt" style:font-size-asian="10pt" style:font-size-complex="10pt"/>
    </style:style>
    <style:style style:name="T227_7" style:family="text">
      <style:text-properties fo:font-size="10pt" style:font-size-asian="10pt" style:font-size-complex="10pt"/>
    </style:style>
    <style:style style:name="T227_8" style:family="text">
      <style:text-properties fo:font-size="10pt" style:font-size-asian="10pt" style:font-size-complex="10pt"/>
    </style:style>
    <style:style style:name="P228" style:family="paragraph" style:parent-style-name="Normal">
      <style:paragraph-properties fo:break-before="page" style:line-height-at-least="0.459cm" fo:margin-bottom="0.282cm"/>
    </style:style>
    <style:style style:name="P229" style:family="paragraph" style:parent-style-name="Normal">
      <style:paragraph-properties style:line-height-at-least="0.459cm"/>
      <style:text-properties fo:font-size="10pt" style:font-size-asian="10pt" style:font-name-complex="Arial" style:font-size-complex="11pt" fo:language="en" fo:language-asian="en" fo:country-asian="GB"/>
    </style:style>
    <style:style style:name="P230" style:family="paragraph" style:parent-style-name="Normal">
      <style:paragraph-properties style:line-height-at-least="0.459cm"/>
      <style:text-properties fo:font-size="10pt" style:font-size-asian="10pt" style:font-name-complex="Arial" style:font-size-complex="11pt" fo:language="en" fo:language-asian="en" fo:country-asian="GB"/>
    </style:style>
    <style:style style:name="P231" style:family="paragraph" style:parent-style-name="Heading_20_2">
      <style:paragraph-properties fo:background-color="#d9e2f3" style:line-height-at-least="0.459cm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31_1" style:family="text">
      <style:text-properties fo:font-style="normal" style:font-style-asian="normal"/>
    </style:style>
    <style:style style:name="T231_2" style:family="text">
      <style:text-properties fo:font-style="normal" style:font-style-asian="normal"/>
    </style:style>
    <style:style style:name="T231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231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232" style:family="paragraph" style:parent-style-name="Normal">
      <style:paragraph-properties style:line-height-at-least="0.459cm"/>
      <style:text-properties fo:font-size="11pt" style:font-size-asian="11pt" style:font-size-complex="11pt"/>
    </style:style>
    <style:style style:name="Table7" style:family="table">
      <style:table-properties table:align="left" style:width="16.503cm" fo:margin-left="-0.259cm"/>
    </style:style>
    <style:style style:name="Column24" style:family="table-column">
      <style:table-column-properties style:column-width="3.013cm"/>
    </style:style>
    <style:style style:name="Column25" style:family="table-column">
      <style:table-column-properties style:column-width="1.087cm"/>
    </style:style>
    <style:style style:name="Column26" style:family="table-column">
      <style:table-column-properties style:column-width="1.653cm"/>
    </style:style>
    <style:style style:name="Column27" style:family="table-column">
      <style:table-column-properties style:column-width="5.791cm"/>
    </style:style>
    <style:style style:name="Column28" style:family="table-column">
      <style:table-column-properties style:column-width="4.96cm"/>
    </style:style>
    <style:style style:name="Row18" style:family="table-row">
      <style:table-row-properties style:min-row-height="0.863cm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459cm" fo:margin-bottom="0cm"/>
    </style:style>
    <style:style style:name="T2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459cm" fo:margin-bottom="0cm"/>
    </style:style>
    <style:style style:name="T234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9" style:family="table-row">
      <style:table-row-properties style:min-row-height="0.612cm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line-height-at-least="0.459cm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459cm" fo:margin-bottom="0cm"/>
    </style:style>
    <style:style style:name="T2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459cm" fo:margin-bottom="0cm"/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line-height-at-least="0.459cm" fo:margin-bottom="0cm"/>
    </style:style>
    <style:style style:name="T2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609cm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line-height-at-least="0.459cm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line-height-at-least="0.459cm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line-height-at-least="0.459cm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line-height-at-least="0.459cm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3" style:family="paragraph" style:parent-style-name="Normal">
      <style:paragraph-properties style:line-height-at-least="0.459cm"/>
      <style:text-properties fo:font-weight="bold" style:font-weight-asian="bold"/>
    </style:style>
    <style:style style:name="Table8" style:family="table">
      <style:table-properties table:align="left" style:width="16.993cm" fo:margin-left="0cm"/>
    </style:style>
    <style:style style:name="Column29" style:family="table-column">
      <style:table-column-properties style:column-width="8.243cm"/>
    </style:style>
    <style:style style:name="Column30" style:family="table-column">
      <style:table-column-properties style:column-width="5.001cm"/>
    </style:style>
    <style:style style:name="Column31" style:family="table-column">
      <style:table-column-properties style:column-width="3.75cm"/>
    </style:style>
    <style:style style:name="Row21" style:family="table-row">
      <style:table-row-properties style:min-row-height="0.482cm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line-height-at-least="0.459cm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459cm" fo:margin-bottom="0cm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459cm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line-height-at-least="0.459cm" fo:margin-bottom="0cm"/>
    </style:style>
    <style:style style:name="T2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line-height-at-least="0.459cm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line-height-at-least="0.459cm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5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3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line-height-at-least="0.459cm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5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2" style:family="paragraph" style:parent-style-name="Normal">
      <style:paragraph-properties style:line-height-at-least="0.459cm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53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4" style:family="paragraph" style:parent-style-name="Normal">
      <style:paragraph-properties style:line-height-at-least="0.459cm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5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6" style:family="paragraph" style:parent-style-name="Normal">
      <style:paragraph-properties style:line-height-at-least="0.459cm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7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8" style:family="paragraph" style:parent-style-name="Normal">
      <style:paragraph-properties style:line-height-at-least="0.459cm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0" style:family="paragraph" style:parent-style-name="Normal">
      <style:paragraph-properties style:line-height-at-least="0.459cm" fo:margin-bottom="0cm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1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2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3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4" style:family="paragraph" style:parent-style-name="Normal">
      <style:paragraph-properties style:line-height-at-least="0.459cm" fo:margin-bottom="0cm"/>
    </style:style>
    <style:style style:name="T2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5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6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7" style:family="paragraph" style:parent-style-name="Normal">
      <style:paragraph-properties style:line-height-at-least="0.459cm" fo:margin-bottom="0cm"/>
    </style:style>
    <style:style style:name="T2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8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9" style:family="paragraph" style:parent-style-name="Normal">
      <style:paragraph-properties style:line-height-at-least="0.459cm" fo:margin-bottom="0cm"/>
    </style:style>
    <style:style style:name="T2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71" style:family="paragraph" style:parent-style-name="Normal">
      <style:paragraph-properties style:line-height-at-least="0.459cm" fo:margin-bottom="0cm"/>
    </style:style>
    <style:style style:name="T2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7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2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3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4" style:family="paragraph" style:parent-style-name="Normal">
      <style:paragraph-properties style:line-height-at-least="0.459cm" fo:margin-bottom="0cm"/>
    </style:style>
    <style:style style:name="T2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7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5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6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77" style:family="paragraph" style:parent-style-name="Normal">
      <style:paragraph-properties style:line-height-at-least="0.459cm"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7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7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7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9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80" style:family="paragraph" style:parent-style-name="Normal">
      <style:paragraph-properties style:line-height-at-least="0.459cm" fo:margin-bottom="0cm"/>
    </style:style>
    <style:style style:name="T2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4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459cm" fo:margin-bottom="0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2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line-height-at-least="0.459cm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459cm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5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459cm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line-height-at-least="0.459cm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line-height-at-least="0.459cm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8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8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8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8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8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6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style:line-height-at-least="0.459cm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8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0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line-height-at-least="0.459cm" fo:margin-bottom="0cm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459cm" fo:margin-bottom="0cm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9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93" style:family="paragraph" style:parent-style-name="Normal">
      <style:paragraph-properties style:line-height-at-least="0.459cm" fo:margin-bottom="0.282cm"/>
    </style:style>
    <style:style style:name="T29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4" style:family="paragraph" style:parent-style-name="Normal">
      <style:paragraph-properties style:line-height-at-least="0.459cm" fo:margin-bottom="0.282cm"/>
    </style:style>
    <style:style style:name="T294_1" style:family="text">
      <style:text-properties fo:font-size="10pt" style:font-size-asian="10pt" style:font-size-complex="11pt"/>
    </style:style>
    <style:style style:name="T294_2" style:family="text">
      <style:text-properties fo:font-size="10pt" style:font-size-asian="10pt" style:font-size-complex="11pt"/>
    </style:style>
    <style:style style:name="T294_3" style:family="text">
      <style:text-properties fo:font-size="10pt" style:font-size-asian="10pt" style:font-size-complex="11pt"/>
    </style:style>
    <style:style style:name="T294_4" style:family="text">
      <style:text-properties fo:font-size="10pt" style:font-size-asian="10pt" style:font-size-complex="11pt"/>
    </style:style>
    <style:style style:name="T294_5" style:family="text">
      <style:text-properties fo:font-size="10pt" style:font-size-asian="10pt" style:font-size-complex="11pt"/>
    </style:style>
    <style:style style:name="T294_6" style:family="text">
      <style:text-properties fo:font-size="10pt" style:font-size-asian="10pt" style:font-size-complex="11pt"/>
    </style:style>
    <style:style style:name="T294_7" style:family="text">
      <style:text-properties fo:font-size="10pt" style:font-size-asian="10pt" style:font-size-complex="11pt"/>
    </style:style>
    <style:style style:name="T294_8" style:family="text">
      <style:text-properties fo:font-size="10pt" style:font-size-asian="10pt" style:font-size-complex="11pt"/>
    </style:style>
    <style:style style:name="T294_9" style:family="text">
      <style:text-properties fo:font-size="10pt" style:font-size-asian="10pt" style:font-size-complex="11pt"/>
    </style:style>
    <style:style style:name="T294_10" style:family="text">
      <style:text-properties fo:font-size="10pt" style:font-size-asian="10pt" style:font-size-complex="11pt"/>
    </style:style>
    <style:style style:name="T294_11" style:family="text">
      <style:text-properties fo:font-size="10pt" style:font-size-asian="10pt" style:font-size-complex="11pt"/>
    </style:style>
    <style:style style:name="T294_12" style:family="text">
      <style:text-properties fo:font-size="10pt" style:font-size-asian="10pt" style:font-size-complex="11pt"/>
    </style:style>
    <style:style style:name="T294_13" style:family="text">
      <style:text-properties fo:font-size="10pt" style:font-size-asian="10pt" style:font-size-complex="11pt"/>
    </style:style>
    <style:style style:name="T294_14" style:family="text">
      <style:text-properties fo:font-size="10pt" style:font-size-asian="10pt" style:font-size-complex="11pt"/>
    </style:style>
    <style:style style:name="T294_15" style:family="text">
      <style:text-properties fo:font-size="10pt" style:font-size-asian="10pt" style:font-size-complex="11pt"/>
    </style:style>
    <style:style style:name="T294_16" style:family="text">
      <style:text-properties fo:font-size="10pt" style:font-size-asian="10pt" style:font-size-complex="11pt"/>
    </style:style>
    <style:style style:name="T294_17" style:family="text">
      <style:text-properties fo:font-size="10pt" style:font-size-asian="10pt" style:font-size-complex="11pt"/>
    </style:style>
    <style:style style:name="T294_18" style:family="text">
      <style:text-properties fo:font-size="10pt" style:font-size-asian="10pt" style:font-size-complex="11pt"/>
    </style:style>
    <style:style style:name="T294_19" style:family="text">
      <style:text-properties fo:font-size="10pt" style:font-size-asian="10pt" style:font-size-complex="11pt"/>
    </style:style>
    <style:style style:name="T294_20" style:family="text">
      <style:text-properties fo:font-size="10pt" style:font-size-asian="10pt" style:font-size-complex="11pt"/>
    </style:style>
    <style:style style:name="T294_21" style:family="text">
      <style:text-properties fo:font-size="10pt" style:font-size-asian="10pt" style:font-size-complex="11pt"/>
    </style:style>
    <style:style style:name="T294_22" style:family="text">
      <style:text-properties fo:font-size="10pt" style:font-size-asian="10pt" style:font-size-complex="11pt"/>
    </style:style>
    <style:style style:name="T294_23" style:family="text">
      <style:text-properties fo:font-size="10pt" style:font-size-asian="10pt" style:font-size-complex="11pt"/>
    </style:style>
    <style:style style:name="T294_24" style:family="text">
      <style:text-properties fo:font-size="10pt" style:font-size-asian="10pt" style:font-size-complex="11pt"/>
    </style:style>
    <style:style style:name="T294_25" style:family="text">
      <style:text-properties fo:font-size="10pt" style:font-size-asian="10pt" style:font-size-complex="11pt"/>
    </style:style>
    <style:style style:name="T294_26" style:family="text">
      <style:text-properties fo:font-size="10pt" style:font-size-asian="10pt" style:font-size-complex="11pt"/>
    </style:style>
    <style:style style:name="T294_27" style:family="text">
      <style:text-properties fo:font-size="10pt" style:font-size-asian="10pt" style:font-size-complex="11pt"/>
    </style:style>
    <style:style style:name="T294_28" style:family="text">
      <style:text-properties fo:font-size="10pt" style:font-size-asian="10pt" style:font-size-complex="11pt"/>
    </style:style>
    <style:style style:name="T294_29" style:family="text">
      <style:text-properties fo:font-size="10pt" style:font-size-asian="10pt" style:font-size-complex="11pt"/>
    </style:style>
    <style:style style:name="T294_30" style:family="text">
      <style:text-properties fo:font-size="10pt" style:font-size-asian="10pt" style:font-size-complex="11pt"/>
    </style:style>
    <style:style style:name="P295" style:family="paragraph" style:parent-style-name="Normal">
      <style:paragraph-properties style:line-height-at-least="0.459cm" fo:margin-bottom="0.282cm"/>
    </style:style>
    <style:style style:name="T295_1" style:family="text">
      <style:text-properties fo:font-size="10pt" style:font-size-asian="10pt" style:font-size-complex="11pt"/>
    </style:style>
    <style:style style:name="T295_2" style:family="text">
      <style:text-properties fo:font-size="10pt" style:font-size-asian="10pt" style:font-size-complex="11pt"/>
    </style:style>
    <style:style style:name="T295_3" style:family="text">
      <style:text-properties fo:font-size="10pt" style:font-size-asian="10pt" style:font-size-complex="11pt"/>
    </style:style>
    <style:style style:name="T295_4" style:family="text">
      <style:text-properties fo:font-size="10pt" style:font-size-asian="10pt" style:font-size-complex="11pt"/>
    </style:style>
    <style:style style:name="T295_5" style:family="text">
      <style:text-properties fo:font-size="10pt" style:font-size-asian="10pt" style:font-size-complex="11pt"/>
    </style:style>
    <style:style style:name="T295_6" style:family="text">
      <style:text-properties fo:font-size="10pt" style:font-size-asian="10pt" style:font-size-complex="11pt"/>
    </style:style>
    <style:style style:name="T295_7" style:family="text">
      <style:text-properties fo:font-size="10pt" style:font-size-asian="10pt" style:font-size-complex="11pt"/>
    </style:style>
    <style:style style:name="T295_8" style:family="text">
      <style:text-properties fo:font-size="10pt" style:font-size-asian="10pt" style:font-size-complex="11pt"/>
    </style:style>
    <style:style style:name="T295_9" style:family="text">
      <style:text-properties fo:font-size="10pt" style:font-size-asian="10pt" style:font-size-complex="11pt"/>
    </style:style>
    <style:style style:name="T295_10" style:family="text">
      <style:text-properties fo:font-size="10pt" style:font-size-asian="10pt" style:font-size-complex="11pt"/>
    </style:style>
    <style:style style:name="T295_11" style:family="text">
      <style:text-properties fo:font-size="10pt" style:font-size-asian="10pt" style:font-size-complex="11pt"/>
    </style:style>
    <style:style style:name="T295_12" style:family="text">
      <style:text-properties fo:font-size="10pt" style:font-size-asian="10pt" style:font-size-complex="11pt"/>
    </style:style>
    <style:style style:name="T295_13" style:family="text">
      <style:text-properties fo:font-size="10pt" style:font-size-asian="10pt" style:font-size-complex="11pt"/>
    </style:style>
    <style:style style:name="T295_14" style:family="text">
      <style:text-properties fo:font-size="10pt" style:font-size-asian="10pt" style:font-size-complex="11pt"/>
    </style:style>
    <style:style style:name="T295_15" style:family="text">
      <style:text-properties fo:font-size="10pt" style:font-size-asian="10pt" style:font-size-complex="11pt"/>
    </style:style>
    <style:style style:name="T295_16" style:family="text">
      <style:text-properties fo:font-size="10pt" style:font-size-asian="10pt" style:font-size-complex="11pt"/>
    </style:style>
    <style:style style:name="T295_17" style:family="text">
      <style:text-properties fo:font-size="10pt" style:font-size-asian="10pt" style:font-size-complex="11pt"/>
    </style:style>
    <style:style style:name="T295_18" style:family="text">
      <style:text-properties fo:font-size="10pt" style:font-size-asian="10pt" style:font-size-complex="11pt"/>
    </style:style>
    <style:style style:name="T295_19" style:family="text">
      <style:text-properties fo:font-size="10pt" style:font-size-asian="10pt" style:font-size-complex="11pt"/>
    </style:style>
    <style:style style:name="T295_20" style:family="text">
      <style:text-properties fo:font-size="10pt" style:font-size-asian="10pt" style:font-size-complex="11pt"/>
    </style:style>
    <style:style style:name="T295_21" style:family="text">
      <style:text-properties fo:font-size="10pt" style:font-size-asian="10pt" style:font-size-complex="11pt"/>
    </style:style>
    <style:style style:name="T295_22" style:family="text">
      <style:text-properties fo:font-size="10pt" style:font-size-asian="10pt" style:font-size-complex="11pt"/>
    </style:style>
    <style:style style:name="T295_23" style:family="text">
      <style:text-properties fo:font-size="10pt" style:font-size-asian="10pt" style:font-size-complex="11pt"/>
    </style:style>
    <style:style style:name="T295_24" style:family="text">
      <style:text-properties fo:font-size="10pt" style:font-size-asian="10pt" style:font-size-complex="11pt"/>
    </style:style>
    <style:style style:name="T295_25" style:family="text">
      <style:text-properties fo:font-size="10pt" style:font-size-asian="10pt" style:font-size-complex="11pt"/>
    </style:style>
    <style:style style:name="T295_26" style:family="text">
      <style:text-properties fo:font-size="10pt" style:font-size-asian="10pt" style:font-size-complex="11pt"/>
    </style:style>
    <style:style style:name="T295_27" style:family="text">
      <style:text-properties fo:font-size="10pt" style:font-size-asian="10pt" style:font-size-complex="11pt"/>
    </style:style>
    <style:style style:name="T295_28" style:family="text">
      <style:text-properties fo:font-size="10pt" style:font-size-asian="10pt" style:font-size-complex="11pt"/>
    </style:style>
    <style:style style:name="T295_29" style:family="text">
      <style:text-properties fo:font-size="10pt" style:font-size-asian="10pt" style:font-size-complex="11pt"/>
    </style:style>
    <style:style style:name="T295_30" style:family="text">
      <style:text-properties fo:font-size="10pt" style:font-size-asian="10pt" style:font-size-complex="11pt"/>
    </style:style>
    <style:style style:name="T295_31" style:family="text">
      <style:text-properties fo:font-size="10pt" style:font-size-asian="10pt" style:font-size-complex="11pt"/>
    </style:style>
    <style:style style:name="T295_32" style:family="text">
      <style:text-properties fo:font-size="10pt" style:font-size-asian="10pt" style:font-size-complex="11pt"/>
    </style:style>
    <style:style style:name="T295_33" style:family="text">
      <style:text-properties fo:font-size="10pt" style:font-size-asian="10pt" style:font-size-complex="11pt"/>
    </style:style>
    <style:style style:name="T295_34" style:family="text">
      <style:text-properties fo:font-size="10pt" style:font-size-asian="10pt" style:font-size-complex="11pt"/>
    </style:style>
    <style:style style:name="T295_35" style:family="text">
      <style:text-properties fo:font-size="10pt" style:font-size-asian="10pt" style:font-size-complex="11pt"/>
    </style:style>
    <style:style style:name="T295_36" style:family="text">
      <style:text-properties fo:font-size="10pt" style:font-size-asian="10pt" style:font-size-complex="11pt"/>
    </style:style>
    <style:style style:name="T295_37" style:family="text">
      <style:text-properties fo:font-size="10pt" style:font-size-asian="10pt" style:font-size-complex="11pt"/>
    </style:style>
    <style:style style:name="P296" style:family="paragraph" style:parent-style-name="Normal">
      <style:paragraph-properties style:line-height-at-least="0.459cm" fo:margin-bottom="0.282cm"/>
    </style:style>
    <style:style style:name="T296_1" style:family="text">
      <style:text-properties fo:font-size="10pt" style:font-size-asian="10pt" style:font-size-complex="11pt" fo:font-weight="bold" style:font-weight-asian="bold" style:font-weight-complex="bold"/>
    </style:style>
    <style:style style:name="T296_2" style:family="text">
      <style:text-properties fo:font-size="10pt" style:font-size-asian="10pt" style:font-size-complex="11pt" fo:font-weight="bold" style:font-weight-asian="bold" style:font-weight-complex="bold"/>
    </style:style>
    <style:style style:name="T296_3" style:family="text">
      <style:text-properties fo:font-style="italic" style:font-style-asian="italic" style:font-style-complex="italic" fo:font-size="10pt" style:font-size-asian="10pt" style:font-size-complex="11pt"/>
    </style:style>
    <style:style style:name="T296_4" style:family="text">
      <style:text-properties fo:font-style="italic" style:font-style-asian="italic" style:font-style-complex="italic" fo:font-size="10pt" style:font-size-asian="10pt" style:font-size-complex="11pt"/>
    </style:style>
    <style:style style:name="T296_5" style:family="text">
      <style:text-properties fo:font-style="italic" style:font-style-asian="italic" style:font-style-complex="italic" fo:font-size="10pt" style:font-size-asian="10pt" style:font-size-complex="11pt"/>
    </style:style>
    <style:style style:name="P297" style:family="paragraph" style:parent-style-name="Normal">
      <style:paragraph-properties style:line-height-at-least="0.459cm" fo:margin-bottom="0.282cm"/>
    </style:style>
    <style:style style:name="T297_1" style:family="text">
      <style:text-properties fo:font-size="10pt" style:font-size-asian="10pt" style:font-size-complex="11pt" fo:font-weight="bold" style:font-weight-asian="bold" style:font-weight-complex="bold"/>
    </style:style>
    <style:style style:name="T297_2" style:family="text">
      <style:text-properties fo:font-size="10pt" style:font-size-asian="10pt" style:font-size-complex="11pt"/>
    </style:style>
    <style:style style:name="T297_3" style:family="text">
      <style:text-properties fo:font-style="italic" style:font-style-asian="italic" style:font-style-complex="italic" fo:font-size="10pt" style:font-size-asian="10pt" style:font-size-complex="11pt"/>
    </style:style>
    <style:style style:name="T297_4" style:family="text">
      <style:text-properties fo:font-size="10pt" style:font-size-asian="10pt" style:font-size-complex="11pt"/>
    </style:style>
    <style:style style:name="T297_5" style:family="text">
      <style:text-properties fo:font-size="10pt" style:font-size-asian="10pt" style:font-size-complex="11pt"/>
    </style:style>
    <style:style style:name="T297_6" style:family="text">
      <style:text-properties fo:font-size="10pt" style:font-size-asian="10pt" style:font-size-complex="11pt"/>
    </style:style>
    <style:style style:name="T297_7" style:family="text">
      <style:text-properties fo:font-size="10pt" style:font-size-asian="10pt" style:font-size-complex="11pt"/>
    </style:style>
    <style:style style:name="T297_8" style:family="text">
      <style:text-properties fo:font-size="10pt" style:font-size-asian="10pt" style:font-size-complex="11pt"/>
    </style:style>
    <style:style style:name="T297_9" style:family="text">
      <style:text-properties fo:font-size="10pt" style:font-size-asian="10pt" style:font-size-complex="11pt"/>
    </style:style>
    <style:style style:name="T297_10" style:family="text">
      <style:text-properties fo:font-size="10pt" style:font-size-asian="10pt" style:font-size-complex="11pt"/>
    </style:style>
    <style:style style:name="T297_11" style:family="text">
      <style:text-properties fo:font-size="10pt" style:font-size-asian="10pt" style:font-size-complex="11pt"/>
    </style:style>
    <style:style style:name="T297_12" style:family="text">
      <style:text-properties fo:font-size="10pt" style:font-size-asian="10pt" style:font-size-complex="11pt"/>
    </style:style>
    <style:style style:name="T297_13" style:family="text">
      <style:text-properties fo:font-size="10pt" style:font-size-asian="10pt" style:font-size-complex="11pt"/>
    </style:style>
    <style:style style:name="T297_14" style:family="text">
      <style:text-properties fo:font-size="10pt" style:font-size-asian="10pt" style:font-size-complex="11pt"/>
    </style:style>
    <style:style style:name="P298" style:family="paragraph" style:parent-style-name="Normal">
      <style:paragraph-properties style:line-height-at-least="0.459cm" fo:margin-bottom="0.282cm"/>
    </style:style>
    <style:style style:name="T298_1" style:family="text">
      <style:text-properties fo:font-size="10pt" style:font-size-asian="10pt" style:font-size-complex="11pt"/>
    </style:style>
    <style:style style:name="T298_2" style:family="text">
      <style:text-properties fo:font-size="10pt" style:font-size-asian="10pt" style:font-size-complex="11pt"/>
    </style:style>
    <style:style style:name="P299" style:family="paragraph" style:parent-style-name="Normal">
      <style:paragraph-properties style:line-height-at-least="0.459cm" fo:margin-bottom="0.282cm"/>
    </style:style>
    <style:style style:name="T299_1" style:family="text">
      <style:text-properties fo:font-size="10pt" style:font-size-asian="10pt" style:font-size-complex="11pt"/>
    </style:style>
    <style:style style:name="P300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T300_1" style:family="text" style:parent-style-name="Normal">
      <style:text-properties fo:font-size="10pt" style:font-size-asian="10pt" style:font-size-complex="11pt"/>
    </style:style>
    <style:style style:name="FR1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01" style:family="paragraph" style:parent-style-name="Normal">
      <style:paragraph-properties style:line-height-at-least="0.459cm" fo:margin-bottom="0.282cm"/>
    </style:style>
    <style:style style:name="T301_1" style:family="text">
      <style:text-properties fo:font-size="10pt" style:font-size-asian="10pt" style:font-size-complex="11pt" fo:font-weight="bold" style:font-weight-asian="bold" style:font-weight-complex="bold"/>
    </style:style>
    <style:style style:name="T301_2" style:family="text">
      <style:text-properties fo:font-size="10pt" style:font-size-asian="10pt" style:font-size-complex="11pt" fo:font-weight="bold" style:font-weight-asian="bold" style:font-weight-complex="bold"/>
    </style:style>
    <style:style style:name="T301_3" style:family="text">
      <style:text-properties fo:font-style="italic" style:font-style-asian="italic" style:font-style-complex="italic" fo:font-size="10pt" style:font-size-asian="10pt" style:font-size-complex="11pt"/>
    </style:style>
    <style:style style:name="P302" style:family="paragraph" style:parent-style-name="Normal">
      <style:paragraph-properties style:line-height-at-least="0.459cm" fo:margin-bottom="0.282cm"/>
    </style:style>
    <style:style style:name="T302_1" style:family="text">
      <style:text-properties fo:font-size="10pt" style:font-size-asian="10pt" style:font-size-complex="10pt" fo:font-weight="bold" style:font-weight-asian="bold"/>
    </style:style>
    <style:style style:name="T302_2" style:family="text">
      <style:text-properties fo:font-size="10pt" style:font-size-asian="10pt" style:font-size-complex="10pt"/>
    </style:style>
    <style:style style:name="T302_3" style:family="text">
      <style:text-properties fo:font-style="italic" style:font-style-asian="italic" fo:font-size="10pt" style:font-size-asian="10pt" style:font-size-complex="10pt"/>
    </style:style>
    <style:style style:name="T302_4" style:family="text"/>
    <style:style style:name="T302_5" style:family="text">
      <style:text-properties fo:font-size="10pt" style:font-size-asian="10pt" style:font-size-complex="10pt"/>
    </style:style>
    <style:style style:name="T302_6" style:family="text">
      <style:text-properties fo:font-size="10pt" style:font-size-asian="10pt" style:font-size-complex="10pt"/>
    </style:style>
    <style:style style:name="T302_7" style:family="text">
      <style:text-properties fo:font-size="10pt" style:font-size-asian="10pt" style:font-size-complex="10pt"/>
    </style:style>
    <style:style style:name="T302_8" style:family="text">
      <style:text-properties fo:font-size="10pt" style:font-size-asian="10pt" style:font-size-complex="10pt"/>
    </style:style>
    <style:style style:name="T302_9" style:family="text">
      <style:text-properties fo:font-size="10pt" style:font-size-asian="10pt" style:font-size-complex="10pt"/>
    </style:style>
    <style:style style:name="T302_10" style:family="text">
      <style:text-properties fo:font-size="10pt" style:font-size-asian="10pt" style:font-size-complex="10pt"/>
    </style:style>
    <style:style style:name="T302_11" style:family="text">
      <style:text-properties fo:font-size="10pt" style:font-size-asian="10pt" style:font-size-complex="10pt"/>
    </style:style>
    <style:style style:name="T302_12" style:family="text">
      <style:text-properties fo:font-size="10pt" style:font-size-asian="10pt" style:font-size-complex="10pt"/>
    </style:style>
    <style:style style:name="T302_13" style:family="text">
      <style:text-properties fo:font-size="10pt" style:font-size-asian="10pt" style:font-size-complex="10pt"/>
    </style:style>
    <style:style style:name="T302_14" style:family="text">
      <style:text-properties fo:font-size="10pt" style:font-size-asian="10pt" style:font-size-complex="10pt"/>
    </style:style>
    <style:style style:name="T302_15" style:family="text">
      <style:text-properties fo:font-size="10pt" style:font-size-asian="10pt" style:font-size-complex="10pt"/>
    </style:style>
    <style:style style:name="T302_16" style:family="text">
      <style:text-properties fo:font-size="10pt" style:font-size-asian="10pt" style:font-size-complex="10pt"/>
    </style:style>
    <style:style style:name="T302_17" style:family="text">
      <style:text-properties fo:font-size="10pt" style:font-size-asian="10pt" style:font-size-complex="10pt"/>
    </style:style>
    <style:style style:name="T302_18" style:family="text">
      <style:text-properties fo:font-size="10pt" style:font-size-asian="10pt" style:font-size-complex="10pt"/>
    </style:style>
    <style:style style:name="T302_19" style:family="text">
      <style:text-properties fo:font-size="10pt" style:font-size-asian="10pt" style:font-size-complex="10pt"/>
    </style:style>
    <style:style style:name="T302_20" style:family="text">
      <style:text-properties fo:font-size="10pt" style:font-size-asian="10pt" style:font-size-complex="10pt"/>
    </style:style>
    <style:style style:name="T302_21" style:family="text">
      <style:text-properties fo:font-size="10pt" style:font-size-asian="10pt" style:font-size-complex="10pt"/>
    </style:style>
    <style:style style:name="T302_22" style:family="text">
      <style:text-properties fo:font-size="10pt" style:font-size-asian="10pt" style:font-size-complex="10pt"/>
    </style:style>
    <style:style style:name="T302_23" style:family="text">
      <style:text-properties fo:font-size="10pt" style:font-size-asian="10pt" style:font-size-complex="10pt"/>
    </style:style>
    <style:style style:name="T302_24" style:family="text">
      <style:text-properties fo:font-size="10pt" style:font-size-asian="10pt" style:font-size-complex="10pt"/>
    </style:style>
    <style:style style:name="T302_25" style:family="text">
      <style:text-properties fo:font-size="10pt" style:font-size-asian="10pt" style:font-size-complex="10pt"/>
    </style:style>
    <style:style style:name="T302_26" style:family="text">
      <style:text-properties fo:font-size="10pt" style:font-size-asian="10pt" style:font-size-complex="10pt"/>
    </style:style>
    <style:style style:name="T302_27" style:family="text">
      <style:text-properties fo:font-size="10pt" style:font-size-asian="10pt" style:font-size-complex="10pt"/>
    </style:style>
    <style:style style:name="T302_28" style:family="text">
      <style:text-properties fo:font-size="10pt" style:font-size-asian="10pt" style:font-size-complex="10pt"/>
    </style:style>
    <style:style style:name="T302_29" style:family="text">
      <style:text-properties fo:font-size="10pt" style:font-size-asian="10pt" style:font-size-complex="10pt"/>
    </style:style>
    <style:style style:name="T302_30" style:family="text">
      <style:text-properties fo:font-size="10pt" style:font-size-asian="10pt" style:font-size-complex="10pt"/>
    </style:style>
    <style:style style:name="T302_31" style:family="text">
      <style:text-properties fo:font-size="10pt" style:font-size-asian="10pt" style:font-size-complex="10pt"/>
    </style:style>
    <style:style style:name="T302_32" style:family="text">
      <style:text-properties fo:font-size="10pt" style:font-size-asian="10pt" style:font-size-complex="10pt"/>
    </style:style>
    <style:style style:name="P303" style:family="paragraph" style:parent-style-name="Normal">
      <style:paragraph-properties style:line-height-at-least="0.459cm" fo:margin-bottom="0.282cm"/>
    </style:style>
    <style:style style:name="T303_1" style:family="text">
      <style:text-properties fo:font-size="10pt" style:font-size-asian="10pt" style:font-size-complex="11pt"/>
    </style:style>
    <style:style style:name="T303_2" style:family="text">
      <style:text-properties fo:font-size="10pt" style:font-size-asian="10pt" style:font-size-complex="11pt"/>
    </style:style>
    <style:style style:name="T303_3" style:family="text">
      <style:text-properties fo:font-size="10pt" style:font-size-asian="10pt" style:font-size-complex="11pt"/>
    </style:style>
    <style:style style:name="T303_4" style:family="text">
      <style:text-properties fo:font-size="10pt" style:font-size-asian="10pt" style:font-size-complex="11pt"/>
    </style:style>
    <style:style style:name="T303_5" style:family="text">
      <style:text-properties fo:font-size="10pt" style:font-size-asian="10pt" style:font-size-complex="11pt"/>
    </style:style>
    <style:style style:name="T303_6" style:family="text">
      <style:text-properties fo:font-size="10pt" style:font-size-asian="10pt" style:font-size-complex="11pt"/>
    </style:style>
    <style:style style:name="T303_7" style:family="text">
      <style:text-properties fo:font-size="10pt" style:font-size-asian="10pt" style:font-size-complex="11pt"/>
    </style:style>
    <style:style style:name="T303_8" style:family="text">
      <style:text-properties fo:font-size="10pt" style:font-size-asian="10pt" style:font-size-complex="11pt"/>
    </style:style>
    <style:style style:name="P304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T304_1" style:family="text" style:parent-style-name="Normal">
      <style:text-properties fo:font-size="10pt" style:font-size-asian="10pt" style:font-size-complex="11pt"/>
    </style:style>
    <style:style style:name="FR2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05" style:family="paragraph" style:parent-style-name="Normal">
      <style:paragraph-properties style:line-height-at-least="0.459cm" fo:margin-bottom="0.282cm"/>
    </style:style>
    <style:style style:name="T305_1" style:family="text">
      <style:text-properties fo:font-size="10pt" style:font-size-asian="10pt" style:font-size-complex="11pt" fo:font-weight="bold" style:font-weight-asian="bold" style:font-weight-complex="bold"/>
    </style:style>
    <style:style style:name="T305_2" style:family="text">
      <style:text-properties fo:font-size="10pt" style:font-size-asian="10pt" style:font-size-complex="11pt" fo:font-weight="bold" style:font-weight-asian="bold" style:font-weight-complex="bold"/>
    </style:style>
    <style:style style:name="T305_3" style:family="text">
      <style:text-properties fo:font-style="italic" style:font-style-asian="italic" style:font-style-complex="italic" fo:font-size="10pt" style:font-size-asian="10pt" style:font-size-complex="11pt"/>
    </style:style>
    <style:style style:name="T305_4" style:family="text">
      <style:text-properties fo:font-style="italic" style:font-style-asian="italic" style:font-style-complex="italic" fo:font-size="10pt" style:font-size-asian="10pt" style:font-size-complex="11pt"/>
    </style:style>
    <style:style style:name="T305_5" style:family="text">
      <style:text-properties fo:font-style="italic" style:font-style-asian="italic" style:font-style-complex="italic" fo:font-size="10pt" style:font-size-asian="10pt" style:font-size-complex="11pt"/>
    </style:style>
    <style:style style:name="P306" style:family="paragraph" style:parent-style-name="Normal">
      <style:paragraph-properties style:line-height-at-least="0.459cm" fo:margin-bottom="0.282cm"/>
    </style:style>
    <style:style style:name="T306_1" style:family="text">
      <style:text-properties fo:font-size="10pt" style:font-size-asian="10pt" style:font-size-complex="11pt" fo:font-weight="bold" style:font-weight-asian="bold" style:font-weight-complex="bold"/>
    </style:style>
    <style:style style:name="T306_2" style:family="text">
      <style:text-properties fo:font-size="10pt" style:font-size-asian="10pt" style:font-size-complex="11pt"/>
    </style:style>
    <style:style style:name="T306_3" style:family="text">
      <style:text-properties fo:font-style="italic" style:font-style-asian="italic" style:font-style-complex="italic" fo:font-size="10pt" style:font-size-asian="10pt" style:font-size-complex="11pt"/>
    </style:style>
    <style:style style:name="T306_4" style:family="text">
      <style:text-properties fo:font-style="italic" style:font-style-asian="italic" style:font-style-complex="italic" fo:font-size="10pt" style:font-size-asian="10pt" style:font-size-complex="11pt"/>
    </style:style>
    <style:style style:name="T306_5" style:family="text">
      <style:text-properties fo:font-style="italic" style:font-style-asian="italic" style:font-style-complex="italic" fo:font-size="10pt" style:font-size-asian="10pt" style:font-size-complex="11pt"/>
    </style:style>
    <style:style style:name="T306_6" style:family="text">
      <style:text-properties fo:font-style="italic" style:font-style-asian="italic" style:font-style-complex="italic" fo:font-size="10pt" style:font-size-asian="10pt" style:font-size-complex="11pt"/>
    </style:style>
    <style:style style:name="T306_7" style:family="text">
      <style:text-properties fo:font-style="italic" style:font-style-asian="italic" style:font-style-complex="italic" fo:font-size="10pt" style:font-size-asian="10pt" style:font-size-complex="11pt"/>
    </style:style>
    <style:style style:name="T306_8" style:family="text">
      <style:text-properties fo:font-size="10pt" style:font-size-asian="10pt" style:font-size-complex="11pt"/>
    </style:style>
    <style:style style:name="T306_9" style:family="text">
      <style:text-properties fo:font-size="10pt" style:font-size-asian="10pt" style:font-size-complex="11pt"/>
    </style:style>
    <style:style style:name="T306_10" style:family="text">
      <style:text-properties fo:font-size="10pt" style:font-size-asian="10pt" style:font-size-complex="11pt"/>
    </style:style>
    <style:style style:name="T306_11" style:family="text">
      <style:text-properties fo:font-size="10pt" style:font-size-asian="10pt" style:font-size-complex="11pt"/>
    </style:style>
    <style:style style:name="T306_12" style:family="text">
      <style:text-properties fo:font-size="10pt" style:font-size-asian="10pt" style:font-size-complex="11pt"/>
    </style:style>
    <style:style style:name="T306_13" style:family="text">
      <style:text-properties fo:font-size="10pt" style:font-size-asian="10pt" style:font-size-complex="11pt"/>
    </style:style>
    <style:style style:name="T306_14" style:family="text">
      <style:text-properties fo:font-size="10pt" style:font-size-asian="10pt" style:font-size-complex="11pt"/>
    </style:style>
    <style:style style:name="P307" style:family="paragraph" style:parent-style-name="Normal">
      <style:paragraph-properties style:line-height-at-least="0.459cm" fo:margin-bottom="0.282cm"/>
    </style:style>
    <style:style style:name="T307_1" style:family="text">
      <style:text-properties fo:font-size="10pt" style:font-size-asian="10pt" style:font-size-complex="11pt"/>
    </style:style>
    <style:style style:name="T307_2" style:family="text">
      <style:text-properties fo:font-size="10pt" style:font-size-asian="10pt" style:font-size-complex="11pt"/>
    </style:style>
    <style:style style:name="T307_3" style:family="text">
      <style:text-properties fo:font-size="10pt" style:font-size-asian="10pt" style:font-size-complex="11pt"/>
    </style:style>
    <style:style style:name="T307_4" style:family="text">
      <style:text-properties fo:font-size="10pt" style:font-size-asian="10pt" style:font-size-complex="11pt"/>
    </style:style>
    <style:style style:name="T307_5" style:family="text">
      <style:text-properties fo:font-size="10pt" style:font-size-asian="10pt" style:font-size-complex="11pt"/>
    </style:style>
    <style:style style:name="T307_6" style:family="text">
      <style:text-properties fo:font-size="10pt" style:font-size-asian="10pt" style:font-size-complex="11pt"/>
    </style:style>
    <style:style style:name="T307_7" style:family="text">
      <style:text-properties fo:font-size="10pt" style:font-size-asian="10pt" style:font-size-complex="11pt"/>
    </style:style>
    <style:style style:name="T307_8" style:family="text">
      <style:text-properties fo:font-size="10pt" style:font-size-asian="10pt" style:font-size-complex="11pt"/>
    </style:style>
    <style:style style:name="T307_9" style:family="text">
      <style:text-properties fo:font-size="10pt" style:font-size-asian="10pt" style:font-size-complex="11pt"/>
    </style:style>
    <style:style style:name="T307_10" style:family="text">
      <style:text-properties fo:font-size="10pt" style:font-size-asian="10pt" style:font-size-complex="11pt"/>
    </style:style>
    <style:style style:name="T307_11" style:family="text">
      <style:text-properties fo:font-size="10pt" style:font-size-asian="10pt" style:font-size-complex="11pt"/>
    </style:style>
    <style:style style:name="T307_12" style:family="text">
      <style:text-properties fo:font-size="10pt" style:font-size-asian="10pt" style:font-size-complex="11pt"/>
    </style:style>
    <style:style style:name="T307_13" style:family="text">
      <style:text-properties fo:font-size="10pt" style:font-size-asian="10pt" style:font-size-complex="11pt"/>
    </style:style>
    <style:style style:name="T307_14" style:family="text">
      <style:text-properties fo:font-size="10pt" style:font-size-asian="10pt" style:font-size-complex="11pt"/>
    </style:style>
    <style:style style:name="P308" style:family="paragraph" style:parent-style-name="Normal">
      <style:paragraph-properties style:line-height-at-least="0.459cm" fo:margin-bottom="0.282cm"/>
    </style:style>
    <style:style style:name="T308_1" style:family="text">
      <style:text-properties fo:font-size="10pt" style:font-size-asian="10pt" style:font-size-complex="11pt"/>
    </style:style>
    <style:style style:name="T308_2" style:family="text">
      <style:text-properties fo:font-size="10pt" style:font-size-asian="10pt" style:font-size-complex="11pt"/>
    </style:style>
    <style:style style:name="T308_3" style:family="text">
      <style:text-properties fo:font-size="10pt" style:font-size-asian="10pt" style:font-size-complex="11pt"/>
    </style:style>
    <style:style style:name="T308_4" style:family="text">
      <style:text-properties fo:font-size="10pt" style:font-size-asian="10pt" style:font-size-complex="11pt"/>
    </style:style>
    <style:style style:name="T308_5" style:family="text">
      <style:text-properties fo:font-size="10pt" style:font-size-asian="10pt" style:font-size-complex="11pt"/>
    </style:style>
    <style:style style:name="T308_6" style:family="text">
      <style:text-properties fo:font-size="10pt" style:font-size-asian="10pt" style:font-size-complex="11pt"/>
    </style:style>
    <style:style style:name="T308_7" style:family="text">
      <style:text-properties fo:font-size="10pt" style:font-size-asian="10pt" style:font-size-complex="11pt"/>
    </style:style>
    <style:style style:name="T308_8" style:family="text">
      <style:text-properties fo:font-size="10pt" style:font-size-asian="10pt" style:font-size-complex="11pt"/>
    </style:style>
    <style:style style:name="P309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P310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P311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T311_1" style:family="text" style:parent-style-name="Normal">
      <style:text-properties fo:font-size="10pt" style:font-size-asian="10pt" style:font-size-complex="11pt"/>
    </style:style>
    <style:style style:name="FR3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12" style:family="paragraph" style:parent-style-name="Normal">
      <style:paragraph-properties style:line-height-at-least="0.459cm" fo:margin-bottom="0.282cm"/>
    </style:style>
    <style:style style:name="T312_1" style:family="text">
      <style:text-properties fo:font-size="10pt" style:font-size-asian="10pt" style:font-size-complex="11pt" fo:font-weight="bold" style:font-weight-asian="bold" style:font-weight-complex="bold"/>
    </style:style>
    <style:style style:name="T312_2" style:family="text">
      <style:text-properties fo:font-size="10pt" style:font-size-asian="10pt" style:font-size-complex="11pt" fo:font-weight="bold" style:font-weight-asian="bold" style:font-weight-complex="bold"/>
    </style:style>
    <style:style style:name="T312_3" style:family="text">
      <style:text-properties fo:font-style="italic" style:font-style-asian="italic" style:font-style-complex="italic" fo:font-size="10pt" style:font-size-asian="10pt" style:font-size-complex="11pt"/>
    </style:style>
    <style:style style:name="P313" style:family="paragraph" style:parent-style-name="Normal">
      <style:paragraph-properties style:line-height-at-least="0.459cm" fo:margin-bottom="0.282cm"/>
    </style:style>
    <style:style style:name="T313_1" style:family="text">
      <style:text-properties fo:font-size="10pt" style:font-size-asian="10pt" style:font-size-complex="11pt" fo:font-weight="bold" style:font-weight-asian="bold" style:font-weight-complex="bold"/>
    </style:style>
    <style:style style:name="T313_2" style:family="text">
      <style:text-properties fo:font-size="10pt" style:font-size-asian="10pt" style:font-size-complex="11pt"/>
    </style:style>
    <style:style style:name="T313_3" style:family="text">
      <style:text-properties fo:font-style="italic" style:font-style-asian="italic" style:font-style-complex="italic" fo:font-size="10pt" style:font-size-asian="10pt" style:font-size-complex="11pt"/>
    </style:style>
    <style:style style:name="T313_4" style:family="text">
      <style:text-properties fo:font-size="10pt" style:font-size-asian="10pt" style:font-size-complex="11pt"/>
    </style:style>
    <style:style style:name="T313_5" style:family="text">
      <style:text-properties fo:font-size="10pt" style:font-size-asian="10pt" style:font-size-complex="11pt"/>
    </style:style>
    <style:style style:name="P314" style:family="paragraph" style:parent-style-name="Normal">
      <style:paragraph-properties style:line-height-at-least="0.459cm" fo:margin-bottom="0.282cm"/>
    </style:style>
    <style:style style:name="T314_1" style:family="text">
      <style:text-properties fo:font-size="10pt" style:font-size-asian="10pt" style:font-size-complex="11pt"/>
    </style:style>
    <style:style style:name="T314_2" style:family="text">
      <style:text-properties fo:font-size="10pt" style:font-size-asian="10pt" style:font-size-complex="11pt"/>
    </style:style>
    <style:style style:name="T314_3" style:family="text">
      <style:text-properties fo:font-size="10pt" style:font-size-asian="10pt" style:font-size-complex="11pt"/>
    </style:style>
    <style:style style:name="T314_4" style:family="text">
      <style:text-properties fo:font-size="10pt" style:font-size-asian="10pt" style:font-size-complex="11pt"/>
    </style:style>
    <style:style style:name="T314_5" style:family="text">
      <style:text-properties fo:font-size="10pt" style:font-size-asian="10pt" style:font-size-complex="11pt"/>
    </style:style>
    <style:style style:name="T314_6" style:family="text">
      <style:text-properties fo:font-size="10pt" style:font-size-asian="10pt" style:font-size-complex="11pt"/>
    </style:style>
    <style:style style:name="T314_7" style:family="text">
      <style:text-properties fo:font-size="10pt" style:font-size-asian="10pt" style:font-size-complex="11pt"/>
    </style:style>
    <style:style style:name="T314_8" style:family="text">
      <style:text-properties fo:font-size="10pt" style:font-size-asian="10pt" style:font-size-complex="11pt"/>
    </style:style>
    <style:style style:name="T314_9" style:family="text">
      <style:text-properties fo:font-size="10pt" style:font-size-asian="10pt" style:font-size-complex="11pt"/>
    </style:style>
    <style:style style:name="T314_10" style:family="text">
      <style:text-properties fo:font-size="10pt" style:font-size-asian="10pt" style:font-size-complex="11pt"/>
    </style:style>
    <style:style style:name="P315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T315_1" style:family="text" style:parent-style-name="Normal">
      <style:text-properties fo:font-size="10pt" style:font-size-asian="10pt" style:font-size-complex="11pt"/>
    </style:style>
    <style:style style:name="FR4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16" style:family="paragraph" style:parent-style-name="Normal">
      <style:paragraph-properties style:line-height-at-least="0.459cm" fo:margin-bottom="0.282cm"/>
    </style:style>
    <style:style style:name="T316_1" style:family="text">
      <style:text-properties fo:font-size="10pt" style:font-size-asian="10pt" style:font-size-complex="11pt" fo:font-weight="bold" style:font-weight-asian="bold" style:font-weight-complex="bold"/>
    </style:style>
    <style:style style:name="T316_2" style:family="text">
      <style:text-properties fo:font-size="10pt" style:font-size-asian="10pt" style:font-size-complex="11pt" fo:font-weight="bold" style:font-weight-asian="bold" style:font-weight-complex="bold"/>
    </style:style>
    <style:style style:name="T316_3" style:family="text">
      <style:text-properties fo:font-style="italic" style:font-style-asian="italic" style:font-style-complex="italic" fo:font-size="10pt" style:font-size-asian="10pt" style:font-size-complex="11pt"/>
    </style:style>
    <style:style style:name="T316_4" style:family="text">
      <style:text-properties fo:font-style="italic" style:font-style-asian="italic" style:font-style-complex="italic" fo:font-size="10pt" style:font-size-asian="10pt" style:font-size-complex="11pt"/>
    </style:style>
    <style:style style:name="T316_5" style:family="text">
      <style:text-properties fo:font-style="italic" style:font-style-asian="italic" style:font-style-complex="italic" fo:font-size="10pt" style:font-size-asian="10pt" style:font-size-complex="11pt"/>
    </style:style>
    <style:style style:name="P317" style:family="paragraph" style:parent-style-name="Normal">
      <style:paragraph-properties style:line-height-at-least="0.459cm" fo:margin-bottom="0.282cm"/>
    </style:style>
    <style:style style:name="T317_1" style:family="text">
      <style:text-properties fo:font-size="10pt" style:font-size-asian="10pt" style:font-size-complex="11pt" fo:font-weight="bold" style:font-weight-asian="bold" style:font-weight-complex="bold"/>
    </style:style>
    <style:style style:name="T317_2" style:family="text">
      <style:text-properties fo:font-size="10pt" style:font-size-asian="10pt" style:font-size-complex="11pt"/>
    </style:style>
    <style:style style:name="T317_3" style:family="text">
      <style:text-properties fo:font-style="italic" style:font-style-asian="italic" style:font-style-complex="italic" fo:font-size="10pt" style:font-size-asian="10pt" style:font-size-complex="11pt"/>
    </style:style>
    <style:style style:name="T317_4" style:family="text">
      <style:text-properties fo:font-size="10pt" style:font-size-asian="10pt" style:font-size-complex="11pt"/>
    </style:style>
    <style:style style:name="T317_5" style:family="text">
      <style:text-properties fo:font-size="10pt" style:font-size-asian="10pt" style:font-size-complex="11pt"/>
    </style:style>
    <style:style style:name="T317_6" style:family="text">
      <style:text-properties fo:font-size="10pt" style:font-size-asian="10pt" style:font-size-complex="11pt"/>
    </style:style>
    <style:style style:name="T317_7" style:family="text">
      <style:text-properties fo:font-size="10pt" style:font-size-asian="10pt" style:font-size-complex="11pt"/>
    </style:style>
    <style:style style:name="T317_8" style:family="text">
      <style:text-properties fo:font-size="10pt" style:font-size-asian="10pt" style:font-size-complex="11pt"/>
    </style:style>
    <style:style style:name="T317_9" style:family="text">
      <style:text-properties fo:font-size="10pt" style:font-size-asian="10pt" style:font-size-complex="11pt"/>
    </style:style>
    <style:style style:name="T317_10" style:family="text">
      <style:text-properties fo:font-size="10pt" style:font-size-asian="10pt" style:font-size-complex="11pt"/>
    </style:style>
    <style:style style:name="T317_11" style:family="text">
      <style:text-properties fo:font-size="10pt" style:font-size-asian="10pt" style:font-size-complex="11pt"/>
    </style:style>
    <style:style style:name="T317_12" style:family="text">
      <style:text-properties fo:font-size="10pt" style:font-size-asian="10pt" style:font-size-complex="11pt"/>
    </style:style>
    <style:style style:name="T317_13" style:family="text">
      <style:text-properties fo:font-size="10pt" style:font-size-asian="10pt" style:font-size-complex="11pt"/>
    </style:style>
    <style:style style:name="P318" style:family="paragraph" style:parent-style-name="Normal">
      <style:paragraph-properties style:line-height-at-least="0.459cm" fo:margin-bottom="0.282cm"/>
    </style:style>
    <style:style style:name="T318_1" style:family="text">
      <style:text-properties fo:font-size="10pt" style:font-size-asian="10pt" style:font-name-complex="Arial" style:font-size-complex="10pt" fo:font-weight="bold" style:font-weight-asian="bold"/>
    </style:style>
    <style:style style:name="T318_2" style:family="text">
      <style:text-properties fo:font-size="10pt" style:font-size-asian="10pt" style:font-name-complex="Arial" style:font-size-complex="10pt" fo:font-weight="bold" style:font-weight-asian="bold"/>
    </style:style>
    <style:style style:name="P319" style:family="paragraph" style:parent-style-name="Normal">
      <style:paragraph-properties style:line-height-at-least="0.459cm" fo:margin-bottom="0.282cm"/>
    </style:style>
    <style:style style:name="T319_1" style:family="text">
      <style:text-properties fo:font-size="10pt" style:font-size-asian="10pt" style:font-size-complex="10pt"/>
    </style:style>
    <style:style style:name="T319_2" style:family="text">
      <style:text-properties fo:font-size="10pt" style:font-size-asian="10pt" style:font-size-complex="10pt"/>
    </style:style>
    <style:style style:name="T319_3" style:family="text">
      <style:text-properties fo:font-size="10pt" style:font-size-asian="10pt" style:font-size-complex="10pt"/>
    </style:style>
    <style:style style:name="T319_4" style:family="text">
      <style:text-properties fo:font-size="10pt" style:font-size-asian="10pt" style:font-size-complex="10pt"/>
    </style:style>
    <style:style style:name="P320" style:family="paragraph" style:parent-style-name="Normal">
      <style:paragraph-properties style:line-height-at-least="0.459cm" fo:margin-bottom="0.282cm"/>
    </style:style>
    <style:style style:name="T320_1" style:family="text">
      <style:text-properties fo:font-size="10pt" style:font-size-asian="10pt" style:font-name-complex="Arial" style:font-size-complex="10pt" style:font-weight-complex="bold"/>
    </style:style>
    <style:style style:name="T320_2" style:family="text">
      <style:text-properties fo:font-size="10pt" style:font-size-asian="10pt"/>
    </style:style>
    <style:style style:name="T320_3" style:family="text">
      <style:text-properties fo:font-size="10pt" style:font-size-asian="10pt"/>
    </style:style>
    <style:style style:name="T320_4" style:family="text">
      <style:text-properties fo:font-size="10pt" style:font-size-asian="10pt"/>
    </style:style>
    <style:style style:name="T320_5" style:family="text">
      <style:text-properties fo:font-size="10pt" style:font-size-asian="10pt"/>
    </style:style>
    <style:style style:name="T320_6" style:family="text">
      <style:text-properties fo:font-size="10pt" style:font-size-asian="10pt"/>
    </style:style>
    <style:style style:name="T320_7" style:family="text">
      <style:text-properties fo:font-size="10pt" style:font-size-asian="10pt"/>
    </style:style>
    <style:style style:name="T320_8" style:family="text">
      <style:text-properties fo:font-size="10pt" style:font-size-asian="10pt"/>
    </style:style>
    <style:style style:name="P321" style:family="paragraph" style:parent-style-name="Normal">
      <style:paragraph-properties fo:break-before="page" style:line-height-at-least="0.459cm" fo:margin-bottom="0.282cm"/>
    </style:style>
    <style:style style:name="P322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Table9" style:family="table">
      <style:table-properties table:align="left" style:width="16.503cm" fo:margin-left="-0.259cm"/>
    </style:style>
    <style:style style:name="Column32" style:family="table-column">
      <style:table-column-properties style:column-width="3.013cm" style:use-optimal-column-width="false"/>
    </style:style>
    <style:style style:name="Column33" style:family="table-column">
      <style:table-column-properties style:column-width="1.087cm" style:use-optimal-column-width="false"/>
    </style:style>
    <style:style style:name="Column34" style:family="table-column">
      <style:table-column-properties style:column-width="1.653cm" style:use-optimal-column-width="false"/>
    </style:style>
    <style:style style:name="Column35" style:family="table-column">
      <style:table-column-properties style:column-width="5.791cm" style:use-optimal-column-width="false"/>
    </style:style>
    <style:style style:name="Column36" style:family="table-column">
      <style:table-column-properties style:column-width="4.96cm" style:use-optimal-column-width="false"/>
    </style:style>
    <style:style style:name="Row27" style:family="table-row">
      <style:table-row-properties style:min-row-height="0.863cm" style:use-optimal-row-height="false"/>
    </style:style>
    <style:style style:name="Cell8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3" style:family="paragraph" style:parent-style-name="Normal">
      <style:paragraph-properties style:line-height-at-least="0.459cm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90" style:family="table-cell">
      <style:table-cell-properties fo:background-color="#ffffff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4" style:family="paragraph" style:parent-style-name="Normal">
      <style:paragraph-properties style:line-height-at-least="0.459cm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8" style:family="table-row">
      <style:table-row-properties style:min-row-height="0.612cm" style:use-optimal-row-height="false"/>
    </style:style>
    <style:style style:name="Cell91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5" style:family="paragraph" style:parent-style-name="Normal">
      <style:paragraph-properties style:line-height-at-least="0.459cm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6" style:family="paragraph" style:parent-style-name="Normal">
      <style:paragraph-properties style:line-height-at-least="0.459cm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7" style:family="paragraph" style:parent-style-name="Normal">
      <style:paragraph-properties style:line-height-at-least="0.459cm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8" style:family="paragraph" style:parent-style-name="Normal">
      <style:paragraph-properties style:line-height-at-least="0.459cm" fo:margin-bottom="0cm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609cm" style:use-optimal-row-height="false"/>
    </style:style>
    <style:style style:name="Cell95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29" style:family="paragraph" style:parent-style-name="Normal">
      <style:paragraph-properties style:line-height-at-least="0.459cm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0" style:family="paragraph" style:parent-style-name="Normal">
      <style:paragraph-properties style:line-height-at-least="0.459cm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1" style:family="paragraph" style:parent-style-name="Normal">
      <style:paragraph-properties style:line-height-at-least="0.459cm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2" style:family="paragraph" style:parent-style-name="Normal">
      <style:paragraph-properties style:line-height-at-least="0.459cm" fo:margin-bottom="0cm"/>
    </style:style>
    <style:style style:name="T332_1" style:family="text">
      <style:text-properties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333" style:family="paragraph" style:parent-style-name="Normal">
      <style:paragraph-properties style:line-height-at-least="0.459cm"/>
      <style:text-properties fo:font-size="8pt" style:font-size-asian="8pt" style:font-size-complex="8pt" fo:font-weight="bold" style:font-weight-asian="bold"/>
    </style:style>
    <style:style style:name="P334" style:family="paragraph" style:parent-style-name="Normal">
      <style:paragraph-properties style:line-height-at-least="0.459cm"/>
      <style:text-properties fo:font-size="10pt" style:font-size-asian="10pt" style:font-size-complex="10pt" fo:font-weight="bold" style:font-weight-asian="bold"/>
    </style:style>
    <style:style style:name="P335" style:family="paragraph" style:parent-style-name="Normal">
      <style:paragraph-properties fo:text-align="justify" style:line-height-at-least="0.459cm"/>
    </style:style>
    <style:style style:name="T335_1" style:family="text">
      <style:text-properties fo:font-size="10pt" style:font-size-asian="10pt" style:font-size-complex="10pt" fo:font-weight="bold" style:font-weight-asian="bold" style:font-weight-complex="bold"/>
    </style:style>
    <style:style style:name="Table10" style:family="table">
      <style:table-properties table:align="left" style:width="16.494cm" fo:margin-left="0cm"/>
    </style:style>
    <style:style style:name="Column37" style:family="table-column">
      <style:table-column-properties style:column-width="9.744cm" style:use-optimal-column-width="false"/>
    </style:style>
    <style:style style:name="Column38" style:family="table-column">
      <style:table-column-properties style:column-width="3cm" style:use-optimal-column-width="false"/>
    </style:style>
    <style:style style:name="Column39" style:family="table-column">
      <style:table-column-properties style:column-width="3.75cm" style:use-optimal-column-width="false"/>
    </style:style>
    <style:style style:name="Row30" style:family="table-row">
      <style:table-row-properties style:min-row-height="0.482cm" style:use-optimal-row-height="false"/>
    </style:style>
    <style:style style:name="Cell9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6" style:family="paragraph" style:parent-style-name="Normal">
      <style:paragraph-properties style:line-height-at-least="0.459cm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0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7" style:family="paragraph" style:parent-style-name="Normal">
      <style:paragraph-properties style:line-height-at-least="0.459cm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01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8" style:family="paragraph" style:parent-style-name="Normal">
      <style:paragraph-properties style:line-height-at-least="0.459cm" fo:margin-bottom="0cm"/>
    </style:style>
    <style:style style:name="T3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31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39" style:family="paragraph" style:parent-style-name="Normal">
      <style:paragraph-properties style:line-height-at-least="0.459cm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33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3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40" style:family="paragraph" style:parent-style-name="Normal">
      <style:paragraph-properties style:line-height-at-least="0.459cm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41" style:family="paragraph" style:parent-style-name="Normal">
      <style:paragraph-properties style:line-height-at-least="0.459cm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use-optimal-row-height="false"/>
    </style:style>
    <style:style style:name="Cell10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42" style:family="paragraph" style:parent-style-name="Normal">
      <style:paragraph-properties style:line-height-at-least="0.459cm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34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43" style:family="paragraph" style:parent-style-name="Normal">
      <style:paragraph-properties style:line-height-at-least="0.459cm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4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44" style:family="paragraph" style:parent-style-name="Normal">
      <style:paragraph-properties style:line-height-at-least="0.459cm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4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45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346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347" style:family="paragraph" style:parent-style-name="Normal">
      <style:paragraph-properties fo:text-align="justify" style:line-height-at-least="0.459cm"/>
    </style:style>
    <style:style style:name="T34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7_2" style:family="text">
      <style:text-properties fo:font-size="10pt" style:font-size-asian="10pt" style:font-name-complex="Arial" style:font-size-complex="10pt"/>
    </style:style>
    <style:style style:name="P348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9" style:family="paragraph" style:parent-style-name="Normal">
      <style:paragraph-properties fo:text-align="justify" style:line-height-at-least="0.459cm"/>
    </style:style>
    <style:style style:name="T349_1" style:family="text">
      <style:text-properties fo:font-size="10pt" style:font-size-asian="10pt" style:font-name-complex="Arial" style:font-size-complex="10pt"/>
    </style:style>
    <style:style style:name="T349_2" style:family="text">
      <style:text-properties fo:font-size="10pt" style:font-size-asian="10pt" style:font-name-complex="Arial" style:font-size-complex="10pt"/>
    </style:style>
    <style:style style:name="T349_3" style:family="text">
      <style:text-properties fo:font-size="10pt" style:font-size-asian="10pt" style:font-name-complex="Arial" style:font-size-complex="10pt"/>
    </style:style>
    <style:style style:name="T349_4" style:family="text">
      <style:text-properties fo:font-size="10pt" style:font-size-asian="10pt" style:font-name-complex="Arial" style:font-size-complex="10pt"/>
    </style:style>
    <style:style style:name="T349_5" style:family="text">
      <style:text-properties fo:font-size="10pt" style:font-size-asian="10pt" style:font-name-complex="Arial" style:font-size-complex="10pt"/>
    </style:style>
    <style:style style:name="T349_6" style:family="text">
      <style:text-properties fo:font-size="10pt" style:font-size-asian="10pt" style:font-name-complex="Arial" style:font-size-complex="10pt"/>
    </style:style>
    <style:style style:name="T349_7" style:family="text">
      <style:text-properties fo:font-size="10pt" style:font-size-asian="10pt" style:font-name-complex="Arial" style:font-size-complex="10pt"/>
    </style:style>
    <style:style style:name="T349_8" style:family="text">
      <style:text-properties fo:font-size="10pt" style:font-size-asian="10pt" style:font-name-complex="Arial" style:font-size-complex="10pt"/>
    </style:style>
    <style:style style:name="T349_9" style:family="text">
      <style:text-properties fo:font-size="10pt" style:font-size-asian="10pt" style:font-name-complex="Arial" style:font-size-complex="10pt"/>
    </style:style>
    <style:style style:name="T349_10" style:family="text">
      <style:text-properties fo:font-size="10pt" style:font-size-asian="10pt" style:font-name-complex="Arial" style:font-size-complex="10pt"/>
    </style:style>
    <style:style style:name="T349_11" style:family="text">
      <style:text-properties fo:font-size="10pt" style:font-size-asian="10pt" style:font-name-complex="Arial" style:font-size-complex="10pt"/>
    </style:style>
    <style:style style:name="T349_12" style:family="text">
      <style:text-properties fo:font-size="10pt" style:font-size-asian="10pt" style:font-name-complex="Arial" style:font-size-complex="10pt"/>
    </style:style>
    <style:style style:name="T349_13" style:family="text">
      <style:text-properties fo:font-size="10pt" style:font-size-asian="10pt" style:font-name-complex="Arial" style:font-size-complex="10pt"/>
    </style:style>
    <style:style style:name="P350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350_1" style:family="text" style:parent-style-name="Normal">
      <style:text-properties fo:font-size="10pt" style:font-size-asian="10pt" style:font-name-complex="Arial" style:font-size-complex="10pt"/>
    </style:style>
    <style:style style:name="FR5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51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52" style:family="paragraph" style:parent-style-name="Normal">
      <style:paragraph-properties style:line-height-at-least="0.459cm"/>
    </style:style>
    <style:style style:name="T35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2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53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54" style:family="paragraph" style:parent-style-name="Normal">
      <style:paragraph-properties style:line-height-at-least="0.459cm"/>
    </style:style>
    <style:style style:name="T35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4_2" style:family="text">
      <style:text-properties fo:font-size="10pt" style:font-size-asian="10pt" style:font-name-complex="Arial" style:font-size-complex="10pt"/>
    </style:style>
    <style:style style:name="T354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55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356" style:family="paragraph" style:parent-style-name="Normal">
      <style:paragraph-properties style:line-height-at-least="0.459cm"/>
    </style:style>
    <style:style style:name="T356_1" style:family="text">
      <style:text-properties fo:font-size="10pt" style:font-size-asian="10pt" style:font-name-complex="Arial" style:font-size-complex="10pt"/>
    </style:style>
    <style:style style:name="T356_2" style:family="text">
      <style:text-properties fo:font-size="10pt" style:font-size-asian="10pt" style:font-name-complex="Arial" style:font-size-complex="10pt"/>
    </style:style>
    <style:style style:name="T356_3" style:family="text">
      <style:text-properties fo:font-size="10pt" style:font-size-asian="10pt" style:font-name-complex="Arial" style:font-size-complex="10pt"/>
    </style:style>
    <style:style style:name="T356_4" style:family="text">
      <style:text-properties fo:font-size="10pt" style:font-size-asian="10pt" style:font-name-complex="Arial" style:font-size-complex="10pt"/>
    </style:style>
    <style:style style:name="T356_5" style:family="text">
      <style:text-properties fo:font-size="10pt" style:font-size-asian="10pt" style:font-name-complex="Arial" style:font-size-complex="10pt"/>
    </style:style>
    <style:style style:name="P357" style:family="paragraph" style:parent-style-name="Normal">
      <style:paragraph-properties style:line-height-at-least="0.459cm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358" style:family="paragraph" style:parent-style-name="Normal">
      <style:paragraph-properties style:line-height-at-least="0.459cm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359" style:family="paragraph" style:parent-style-name="List_20_Paragraph">
      <style:paragraph-properties style:line-height-at-least="0.459cm"/>
      <style:text-properties fo:font-size="10pt" style:font-size-asian="10pt" style:font-name-complex="Arial"/>
    </style:style>
    <style:style style:name="T359_1" style:family="text">
      <style:text-properties fo:font-size="10pt" style:font-size-asian="10pt" style:font-name-complex="Arial"/>
    </style:style>
    <style:style style:name="T359_2" style:family="text">
      <style:text-properties fo:font-size="10pt" style:font-size-asian="10pt" style:font-name-complex="Arial"/>
    </style:style>
    <style:style style:name="T359_3" style:family="text">
      <style:text-properties fo:font-size="10pt" style:font-size-asian="10pt" style:font-name-complex="Arial"/>
    </style:style>
    <style:style style:name="T359_4" style:family="text">
      <style:text-properties fo:font-size="10pt" style:font-size-asian="10pt" style:font-name-complex="Arial"/>
    </style:style>
    <style:style style:name="P360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360_1" style:family="text">
      <style:text-properties fo:font-size="10pt" style:font-size-asian="10pt" style:font-name-complex="Arial" style:font-size-complex="10pt"/>
    </style:style>
    <style:style style:name="T360_2" style:family="text">
      <style:text-properties fo:font-size="10pt" style:font-size-asian="10pt" style:font-name-complex="Arial" style:font-size-complex="10pt"/>
    </style:style>
    <style:style style:name="T360_3" style:family="text">
      <style:text-properties fo:font-size="10pt" style:font-size-asian="10pt" style:font-name-complex="Arial" style:font-size-complex="10pt"/>
    </style:style>
    <style:style style:name="T360_4" style:family="text">
      <style:text-properties fo:font-size="10pt" style:font-size-asian="10pt" style:font-name-complex="Arial" style:font-size-complex="10pt"/>
    </style:style>
    <style:style style:name="T360_5" style:family="text">
      <style:text-properties fo:font-size="10pt" style:font-size-asian="10pt" style:font-name-complex="Arial" style:font-size-complex="10pt"/>
    </style:style>
    <style:style style:name="T360_6" style:family="text">
      <style:text-properties fo:font-size="10pt" style:font-size-asian="10pt" style:font-name-complex="Arial" style:font-size-complex="10pt"/>
    </style:style>
    <style:style style:name="P361" style:family="paragraph" style:parent-style-name="Normal">
      <style:paragraph-properties style:line-height-at-least="0.459cm"/>
    </style:style>
    <style:style style:name="T361_1" style:family="text">
      <style:text-properties fo:font-size="10pt" style:font-size-asian="10pt" style:font-name-complex="Arial" style:font-size-complex="10pt"/>
    </style:style>
    <style:style style:name="T361_2" style:family="text">
      <style:text-properties fo:font-size="10pt" style:font-size-asian="10pt" style:font-name-complex="Arial" style:font-size-complex="10pt"/>
    </style:style>
    <style:style style:name="T361_3" style:family="text">
      <style:text-properties fo:font-size="10pt" style:font-size-asian="10pt" style:font-name-complex="Arial" style:font-size-complex="10pt"/>
    </style:style>
    <style:style style:name="T361_4" style:family="text">
      <style:text-properties fo:font-size="10pt" style:font-size-asian="10pt" style:font-name-complex="Arial" style:font-size-complex="10pt"/>
    </style:style>
    <style:style style:name="T361_5" style:family="text">
      <style:text-properties fo:font-size="10pt" style:font-size-asian="10pt" style:font-name-complex="Arial" style:font-size-complex="10pt"/>
    </style:style>
    <style:style style:name="T361_6" style:family="text">
      <style:text-properties fo:font-size="10pt" style:font-size-asian="10pt" style:font-name-complex="Arial" style:font-size-complex="10pt"/>
    </style:style>
    <style:style style:name="T361_7" style:family="text">
      <style:text-properties fo:font-size="10pt" style:font-size-asian="10pt" style:font-name-complex="Arial" style:font-size-complex="10pt"/>
    </style:style>
    <style:style style:name="T361_8" style:family="text">
      <style:text-properties fo:font-size="10pt" style:font-size-asian="10pt" style:font-name-complex="Arial" style:font-size-complex="10pt"/>
    </style:style>
    <style:style style:name="T361_9" style:family="text">
      <style:text-properties fo:font-size="10pt" style:font-size-asian="10pt" style:font-name-complex="Arial" style:font-size-complex="10pt"/>
    </style:style>
    <style:style style:name="T361_10" style:family="text">
      <style:text-properties fo:font-size="10pt" style:font-size-asian="10pt" style:font-name-complex="Arial" style:font-size-complex="10pt"/>
    </style:style>
    <style:style style:name="T361_11" style:family="text">
      <style:text-properties fo:font-size="10pt" style:font-size-asian="10pt" style:font-name-complex="Arial" style:font-size-complex="10pt"/>
    </style:style>
    <style:style style:name="T361_12" style:family="text">
      <style:text-properties fo:font-size="10pt" style:font-size-asian="10pt" style:font-name-complex="Arial" style:font-size-complex="10pt"/>
    </style:style>
    <style:style style:name="T361_13" style:family="text">
      <style:text-properties fo:font-size="10pt" style:font-size-asian="10pt" style:font-name-complex="Arial" style:font-size-complex="10pt"/>
    </style:style>
    <style:style style:name="T361_14" style:family="text">
      <style:text-properties fo:font-size="10pt" style:font-size-asian="10pt" style:font-name-complex="Arial" style:font-size-complex="10pt"/>
    </style:style>
    <style:style style:name="T361_15" style:family="text">
      <style:text-properties fo:font-size="10pt" style:font-size-asian="10pt" style:font-name-complex="Arial" style:font-size-complex="10pt"/>
    </style:style>
    <style:style style:name="T361_16" style:family="text" style:parent-style-name="Normal">
      <style:text-properties fo:font-size="10pt" style:font-size-asian="10pt" style:font-name-complex="Arial" style:font-size-complex="10pt"/>
    </style:style>
    <style:style style:name="P362" style:family="paragraph" style:parent-style-name="Footnote_20_text"/>
    <style:style style:name="T362_1" style:family="text"/>
    <style:style style:name="T362_2" style:family="text">
      <style:text-properties style:font-name-complex="Arial"/>
    </style:style>
    <style:style style:name="T362_3" style:family="text">
      <style:text-properties style:font-name-complex="Arial"/>
    </style:style>
    <style:style style:name="T362_4" style:family="text">
      <style:text-properties style:font-name-complex="Arial"/>
    </style:style>
    <style:style style:name="T362_5" style:family="text">
      <style:text-properties style:font-name-complex="Arial"/>
    </style:style>
    <style:style style:name="T362_6" style:family="text">
      <style:text-properties fo:font-size="10pt" style:font-size-asian="10pt" style:font-name-complex="Arial" style:font-size-complex="10pt"/>
    </style:style>
    <style:style style:name="P363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363_1" style:family="text">
      <style:text-properties fo:font-size="10pt" style:font-size-asian="10pt" style:font-name-complex="Arial" style:font-size-complex="10pt"/>
    </style:style>
    <style:style style:name="T363_2" style:family="text">
      <style:text-properties fo:font-size="10pt" style:font-size-asian="10pt" style:font-name-complex="Arial" style:font-size-complex="10pt"/>
    </style:style>
    <style:style style:name="T363_3" style:family="text">
      <style:text-properties fo:font-size="10pt" style:font-size-asian="10pt" style:font-name-complex="Arial" style:font-size-complex="10pt"/>
    </style:style>
    <style:style style:name="T363_4" style:family="text">
      <style:text-properties fo:font-size="10pt" style:font-size-asian="10pt" style:font-name-complex="Arial" style:font-size-complex="10pt"/>
    </style:style>
    <style:style style:name="T363_5" style:family="text">
      <style:text-properties fo:font-size="10pt" style:font-size-asian="10pt" style:font-name-complex="Arial" style:font-size-complex="10pt"/>
    </style:style>
    <style:style style:name="P364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365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365_1" style:family="text" style:parent-style-name="Normal">
      <style:text-properties fo:font-size="10pt" style:font-size-asian="10pt" style:font-name-complex="Arial" style:font-size-complex="10pt"/>
    </style:style>
    <style:style style:name="FR6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366" style:family="paragraph" style:parent-style-name="Normal">
      <style:paragraph-properties style:line-height-at-least="0.459cm"/>
    </style:style>
    <style:style style:name="T3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6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6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6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67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68" style:family="paragraph" style:parent-style-name="Normal">
      <style:paragraph-properties style:line-height-at-least="0.459cm"/>
    </style:style>
    <style:style style:name="T3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8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8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68_4" style:family="text">
      <style:text-properties fo:font-size="10pt" style:font-size-asian="10pt" style:font-name-complex="Arial" style:font-size-complex="10pt"/>
    </style:style>
    <style:style style:name="T368_5" style:family="text">
      <style:text-properties fo:font-size="10pt" style:font-size-asian="10pt" style:font-name-complex="Arial" style:font-size-complex="10pt"/>
    </style:style>
    <style:style style:name="T368_6" style:family="text">
      <style:text-properties fo:font-size="10pt" style:font-size-asian="10pt" style:font-name-complex="Arial" style:font-size-complex="10pt"/>
    </style:style>
    <style:style style:name="T368_7" style:family="text">
      <style:text-properties fo:font-size="10pt" style:font-size-asian="10pt" style:font-name-complex="Arial" style:font-size-complex="10pt"/>
    </style:style>
    <style:style style:name="T368_8" style:family="text">
      <style:text-properties fo:font-size="10pt" style:font-size-asian="10pt" style:font-name-complex="Arial" style:font-size-complex="10pt"/>
    </style:style>
    <style:style style:name="T368_9" style:family="text">
      <style:text-properties fo:font-size="10pt" style:font-size-asian="10pt" style:font-name-complex="Arial" style:font-size-complex="10pt"/>
    </style:style>
    <style:style style:name="T368_10" style:family="text">
      <style:text-properties fo:font-size="10pt" style:font-size-asian="10pt" style:font-name-complex="Arial" style:font-size-complex="10pt"/>
    </style:style>
    <style:style style:name="T368_11" style:family="text">
      <style:text-properties fo:font-size="10pt" style:font-size-asian="10pt" style:font-name-complex="Arial" style:font-size-complex="10pt"/>
    </style:style>
    <style:style style:name="T368_12" style:family="text">
      <style:text-properties fo:font-size="10pt" style:font-size-asian="10pt" style:font-name-complex="Arial" style:font-size-complex="10pt"/>
    </style:style>
    <style:style style:name="T368_13" style:family="text">
      <style:text-properties fo:font-size="10pt" style:font-size-asian="10pt" style:font-name-complex="Arial" style:font-size-complex="10pt"/>
    </style:style>
    <style:style style:name="T368_14" style:family="text">
      <style:text-properties fo:font-size="10pt" style:font-size-asian="10pt" style:font-name-complex="Arial" style:font-size-complex="10pt"/>
    </style:style>
    <style:style style:name="T368_15" style:family="text">
      <style:text-properties fo:font-size="10pt" style:font-size-asian="10pt" style:font-name-complex="Arial" style:font-size-complex="10pt"/>
    </style:style>
    <style:style style:name="T368_16" style:family="text">
      <style:text-properties fo:font-size="10pt" style:font-size-asian="10pt" style:font-name-complex="Arial" style:font-size-complex="10pt"/>
    </style:style>
    <style:style style:name="T368_17" style:family="text">
      <style:text-properties fo:font-size="10pt" style:font-size-asian="10pt" style:font-name-complex="Arial" style:font-size-complex="10pt"/>
    </style:style>
    <style:style style:name="T368_18" style:family="text">
      <style:text-properties fo:font-size="10pt" style:font-size-asian="10pt" style:font-name-complex="Arial" style:font-size-complex="10pt"/>
    </style:style>
    <style:style style:name="T368_19" style:family="text">
      <style:text-properties fo:font-size="10pt" style:font-size-asian="10pt" style:font-name-complex="Arial" style:font-size-complex="10pt"/>
    </style:style>
    <style:style style:name="T368_20" style:family="text">
      <style:text-properties fo:font-size="10pt" style:font-size-asian="10pt" style:font-name-complex="Arial" style:font-size-complex="10pt"/>
    </style:style>
    <style:style style:name="T368_21" style:family="text">
      <style:text-properties fo:font-size="10pt" style:font-size-asian="10pt" style:font-name-complex="Arial" style:font-size-complex="10pt"/>
    </style:style>
    <style:style style:name="T368_22" style:family="text">
      <style:text-properties fo:font-size="10pt" style:font-size-asian="10pt" style:font-name-complex="Arial" style:font-size-complex="10pt"/>
    </style:style>
    <style:style style:name="T368_23" style:family="text">
      <style:text-properties fo:font-size="10pt" style:font-size-asian="10pt" style:font-name-complex="Arial" style:font-size-complex="10pt"/>
    </style:style>
    <style:style style:name="T368_24" style:family="text">
      <style:text-properties fo:font-size="10pt" style:font-size-asian="10pt" style:font-name-complex="Arial" style:font-size-complex="10pt"/>
    </style:style>
    <style:style style:name="T368_25" style:family="text">
      <style:text-properties fo:font-size="10pt" style:font-size-asian="10pt" style:font-name-complex="Arial" style:font-size-complex="10pt"/>
    </style:style>
    <style:style style:name="P369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370" style:family="paragraph" style:parent-style-name="Normal">
      <style:paragraph-properties style:line-height-at-least="0.459cm"/>
    </style:style>
    <style:style style:name="T370_1" style:family="text">
      <style:text-properties fo:font-size="10pt" style:font-size-asian="10pt" style:font-name-complex="Arial" style:font-size-complex="10pt"/>
    </style:style>
    <style:style style:name="T370_2" style:family="text">
      <style:text-properties fo:font-size="10pt" style:font-size-asian="10pt" style:font-name-complex="Arial" style:font-size-complex="10pt"/>
    </style:style>
    <style:style style:name="T370_3" style:family="text">
      <style:text-properties fo:font-size="10pt" style:font-size-asian="10pt" style:font-name-complex="Arial" style:font-size-complex="10pt"/>
    </style:style>
    <style:style style:name="T370_4" style:family="text">
      <style:text-properties fo:font-size="10pt" style:font-size-asian="10pt" style:font-name-complex="Arial" style:font-size-complex="10pt"/>
    </style:style>
    <style:style style:name="T370_5" style:family="text">
      <style:text-properties fo:font-size="10pt" style:font-size-asian="10pt" style:font-name-complex="Arial" style:font-size-complex="10pt"/>
    </style:style>
    <style:style style:name="T370_6" style:family="text">
      <style:text-properties fo:font-size="10pt" style:font-size-asian="10pt" style:font-name-complex="Arial" style:font-size-complex="10pt"/>
    </style:style>
    <style:style style:name="T370_7" style:family="text">
      <style:text-properties fo:font-size="10pt" style:font-size-asian="10pt" style:font-name-complex="Arial" style:font-size-complex="10pt"/>
    </style:style>
    <style:style style:name="T370_8" style:family="text">
      <style:text-properties fo:font-size="10pt" style:font-size-asian="10pt" style:font-name-complex="Arial" style:font-size-complex="10pt"/>
    </style:style>
    <style:style style:name="T370_9" style:family="text">
      <style:text-properties fo:font-size="10pt" style:font-size-asian="10pt" style:font-name-complex="Arial" style:font-size-complex="10pt"/>
    </style:style>
    <style:style style:name="P371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372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3" style:family="paragraph" style:parent-style-name="Normal">
      <style:paragraph-properties fo:text-align="justify" style:line-height-at-least="0.459cm"/>
    </style:style>
    <style:style style:name="T37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4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5" style:family="paragraph" style:parent-style-name="Normal">
      <style:paragraph-properties style:line-height-at-least="0.459cm" fo:margin-bottom="0.282cm"/>
    </style:style>
    <style:style style:name="T375_1" style:family="text">
      <style:text-properties fo:font-size="10pt" style:font-size-asian="10pt" style:font-size-complex="10pt"/>
    </style:style>
    <style:style style:name="T375_2" style:family="text">
      <style:text-properties fo:font-size="10pt" style:font-size-asian="10pt" style:font-size-complex="10pt"/>
    </style:style>
    <style:style style:name="T375_3" style:family="text">
      <style:text-properties fo:font-size="10pt" style:font-size-asian="10pt" style:font-size-complex="10pt"/>
    </style:style>
    <style:style style:name="T375_4" style:family="text">
      <style:text-properties fo:font-size="10pt" style:font-size-asian="10pt" style:font-size-complex="10pt"/>
    </style:style>
    <style:style style:name="T375_5" style:family="text">
      <style:text-properties fo:font-size="10pt" style:font-size-asian="10pt" style:font-size-complex="10pt"/>
    </style:style>
    <style:style style:name="P376" style:family="paragraph" style:parent-style-name="Normal">
      <style:paragraph-properties style:line-height-at-least="0.459cm" fo:margin-bottom="0.282cm"/>
    </style:style>
    <style:style style:name="T376_1" style:family="text">
      <style:text-properties fo:font-size="10pt" style:font-size-asian="10pt" style:font-name-complex="Arial" style:font-size-complex="10pt" style:font-weight-complex="bold"/>
    </style:style>
    <style:style style:name="T376_2" style:family="text">
      <style:text-properties fo:font-size="10pt" style:font-size-asian="10pt" style:font-name-complex="Arial" style:font-size-complex="10pt" style:font-weight-complex="bold"/>
    </style:style>
    <style:style style:name="T376_3" style:family="text">
      <style:text-properties fo:font-size="10pt" style:font-size-asian="10pt" style:font-name-complex="Arial" style:font-size-complex="10pt" style:font-weight-complex="bold"/>
    </style:style>
    <style:style style:name="T376_4" style:family="text">
      <style:text-properties fo:font-size="10pt" style:font-size-asian="10pt" style:font-name-complex="Arial" style:font-size-complex="10pt" style:font-weight-complex="bold"/>
    </style:style>
    <style:style style:name="T376_5" style:family="text">
      <style:text-properties fo:font-size="10pt" style:font-size-asian="10pt" style:font-name-complex="Arial" style:font-size-complex="10pt" style:font-weight-complex="bold"/>
    </style:style>
    <style:style style:name="T376_6" style:family="text">
      <style:text-properties fo:font-size="10pt" style:font-size-asian="10pt" style:font-name-complex="Arial" style:font-size-complex="10pt" style:font-weight-complex="bold"/>
    </style:style>
    <style:style style:name="T376_7" style:family="text">
      <style:text-properties fo:font-size="10pt" style:font-size-asian="10pt" style:font-name-complex="Arial" style:font-size-complex="10pt" style:font-weight-complex="bold"/>
    </style:style>
    <style:style style:name="T376_8" style:family="text">
      <style:text-properties fo:font-size="10pt" style:font-size-asian="10pt" style:font-name-complex="Arial" style:font-size-complex="10pt" style:font-weight-complex="bold"/>
    </style:style>
    <style:style style:name="T376_9" style:family="text">
      <style:text-properties fo:font-size="10pt" style:font-size-asian="10pt" style:font-name-complex="Arial" style:font-size-complex="10pt" style:font-weight-complex="bold"/>
    </style:style>
    <style:style style:name="T376_10" style:family="text">
      <style:text-properties fo:font-size="10pt" style:font-size-asian="10pt" style:font-name-complex="Arial" style:font-size-complex="10pt" style:font-weight-complex="bold"/>
    </style:style>
    <style:style style:name="T376_11" style:family="text">
      <style:text-properties fo:font-size="10pt" style:font-size-asian="10pt" style:font-name-complex="Arial" style:font-size-complex="10pt" style:font-weight-complex="bold"/>
    </style:style>
    <style:style style:name="T376_12" style:family="text">
      <style:text-properties fo:font-size="10pt" style:font-size-asian="10pt" style:font-name-complex="Arial" style:font-size-complex="10pt" style:font-weight-complex="bold"/>
    </style:style>
    <style:style style:name="T376_13" style:family="text">
      <style:text-properties fo:font-size="10pt" style:font-size-asian="10pt" style:font-name-complex="Arial" style:font-size-complex="10pt" style:font-weight-complex="bold"/>
    </style:style>
    <style:style style:name="T376_14" style:family="text">
      <style:text-properties fo:font-size="10pt" style:font-size-asian="10pt" style:font-name-complex="Arial" style:font-size-complex="10pt" style:font-weight-complex="bold"/>
    </style:style>
    <style:style style:name="P377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8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9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80" style:family="paragraph" style:parent-style-name="Normal">
      <style:paragraph-properties fo:break-before="page" style:line-height-at-least="0.459cm" fo:margin-bottom="0.282cm"/>
    </style:style>
    <style:style style:name="P381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382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able11" style:family="table">
      <style:table-properties table:align="left" style:width="16.503cm" fo:margin-left="-0.259cm"/>
    </style:style>
    <style:style style:name="Column40" style:family="table-column">
      <style:table-column-properties style:column-width="3.013cm" style:use-optimal-column-width="false"/>
    </style:style>
    <style:style style:name="Column41" style:family="table-column">
      <style:table-column-properties style:column-width="1.087cm" style:use-optimal-column-width="false"/>
    </style:style>
    <style:style style:name="Column42" style:family="table-column">
      <style:table-column-properties style:column-width="1.653cm" style:use-optimal-column-width="false"/>
    </style:style>
    <style:style style:name="Column43" style:family="table-column">
      <style:table-column-properties style:column-width="5.791cm" style:use-optimal-column-width="false"/>
    </style:style>
    <style:style style:name="Column44" style:family="table-column">
      <style:table-column-properties style:column-width="4.96cm" style:use-optimal-column-width="false"/>
    </style:style>
    <style:style style:name="Row33" style:family="table-row">
      <style:table-row-properties style:min-row-height="0.863cm" style:use-optimal-row-height="false"/>
    </style:style>
    <style:style style:name="Cell10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3" style:family="paragraph" style:parent-style-name="Normal">
      <style:paragraph-properties style:line-height-at-least="0.459cm" fo:margin-bottom="0cm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09" style:family="table-cell">
      <style:table-cell-properties fo:background-color="#ffffff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4" style:family="paragraph" style:parent-style-name="Normal">
      <style:paragraph-properties style:line-height-at-least="0.459cm" fo:margin-bottom="0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4" style:family="table-row">
      <style:table-row-properties style:min-row-height="0.612cm" style:use-optimal-row-height="false"/>
    </style:style>
    <style:style style:name="Cell11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5" style:family="paragraph" style:parent-style-name="Normal">
      <style:paragraph-properties style:line-height-at-least="0.459cm" fo:margin-bottom="0cm"/>
    </style:style>
    <style:style style:name="T3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6" style:family="paragraph" style:parent-style-name="Normal">
      <style:paragraph-properties style:line-height-at-least="0.459cm" fo:margin-bottom="0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7" style:family="paragraph" style:parent-style-name="Normal">
      <style:paragraph-properties style:line-height-at-least="0.459cm" fo:margin-bottom="0cm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8" style:family="paragraph" style:parent-style-name="Normal">
      <style:paragraph-properties style:line-height-at-least="0.459cm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609cm" style:use-optimal-row-height="false"/>
    </style:style>
    <style:style style:name="Cell114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89" style:family="paragraph" style:parent-style-name="Normal">
      <style:paragraph-properties style:line-height-at-least="0.459cm" fo:margin-bottom="0cm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0" style:family="paragraph" style:parent-style-name="Normal">
      <style:paragraph-properties style:line-height-at-least="0.459cm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1" style:family="paragraph" style:parent-style-name="Normal">
      <style:paragraph-properties style:line-height-at-least="0.459cm" fo:margin-bottom="0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2" style:family="paragraph" style:parent-style-name="Normal">
      <style:paragraph-properties style:line-height-at-least="0.459cm" fo:margin-bottom="0cm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93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/>
    </style:style>
    <style:style style:name="P394" style:family="paragraph" style:parent-style-name="Normal">
      <style:paragraph-properties fo:text-align="justify" style:line-height-at-least="0.459cm"/>
    </style:style>
    <style:style style:name="T39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4_2" style:family="text">
      <style:text-properties fo:font-size="10pt" style:font-size-asian="10pt" style:font-size-complex="10pt" fo:font-weight="bold" style:font-weight-asian="bold" style:font-weight-complex="bold"/>
    </style:style>
    <style:style style:name="T394_3" style:family="text">
      <style:text-properties fo:font-size="10pt" style:font-size-asian="10pt" style:font-size-complex="10pt"/>
    </style:style>
    <style:style style:name="Table12" style:family="table">
      <style:table-properties table:align="left" style:width="16.494cm" fo:margin-left="0cm"/>
    </style:style>
    <style:style style:name="Column45" style:family="table-column">
      <style:table-column-properties style:column-width="10.493cm" style:use-optimal-column-width="false"/>
    </style:style>
    <style:style style:name="Column46" style:family="table-column">
      <style:table-column-properties style:column-width="3.75cm" style:use-optimal-column-width="false"/>
    </style:style>
    <style:style style:name="Column47" style:family="table-column">
      <style:table-column-properties style:column-width="2.251cm" style:use-optimal-column-width="false"/>
    </style:style>
    <style:style style:name="Row36" style:family="table-row">
      <style:table-row-properties style:min-row-height="0.482cm" style:use-optimal-row-height="false"/>
    </style:style>
    <style:style style:name="Cell11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5" style:family="paragraph" style:parent-style-name="Normal">
      <style:paragraph-properties style:line-height-at-least="0.459cm" fo:margin-bottom="0cm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1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6" style:family="paragraph" style:parent-style-name="Normal">
      <style:paragraph-properties style:line-height-at-least="0.459cm" fo:margin-bottom="0cm"/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2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7" style:family="paragraph" style:parent-style-name="Normal">
      <style:paragraph-properties style:line-height-at-least="0.459cm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37" style:family="table-row">
      <style:table-row-properties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8" style:family="paragraph" style:parent-style-name="Normal">
      <style:paragraph-properties style:line-height-at-least="0.459cm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3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99" style:family="paragraph" style:parent-style-name="Normal">
      <style:paragraph-properties style:line-height-at-least="0.459cm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0" style:family="paragraph" style:parent-style-name="Normal">
      <style:paragraph-properties style:line-height-at-least="0.459cm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401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Row38" style:family="table-row">
      <style:table-row-properties style:use-optimal-row-height="false"/>
    </style:style>
    <style:style style:name="Cell12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2" style:family="paragraph" style:parent-style-name="Normal">
      <style:paragraph-properties style:line-height-at-least="0.459cm" fo:margin-bottom="0cm"/>
    </style:style>
    <style:style style:name="T4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0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0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0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0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3" style:family="paragraph" style:parent-style-name="Normal">
      <style:paragraph-properties style:line-height-at-least="0.459cm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4" style:family="paragraph" style:parent-style-name="Normal">
      <style:paragraph-properties style:line-height-at-least="0.459cm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0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0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405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Row39" style:family="table-row">
      <style:table-row-properties style:use-optimal-row-height="false"/>
    </style:style>
    <style:style style:name="Cell12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6" style:family="paragraph" style:parent-style-name="Normal">
      <style:paragraph-properties style:line-height-at-least="0.459cm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7" style:family="paragraph" style:parent-style-name="Normal">
      <style:paragraph-properties style:line-height-at-least="0.459cm" fo:margin-bottom="0cm"/>
    </style:style>
    <style:style style:name="T4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8" style:family="paragraph" style:parent-style-name="Normal">
      <style:paragraph-properties style:line-height-at-least="0.459cm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09" style:family="paragraph" style:parent-style-name="Normal">
      <style:paragraph-properties style:line-height-at-least="0.459cm" fo:margin-bottom="0cm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10" style:family="paragraph" style:parent-style-name="Normal">
      <style:paragraph-properties style:line-height-at-least="0.459cm" fo:margin-bottom="0cm"/>
    </style:style>
    <style:style style:name="T4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11" style:family="paragraph" style:parent-style-name="Normal">
      <style:paragraph-properties style:line-height-at-least="0.459cm" fo:margin-bottom="0cm"/>
    </style:style>
    <style:style style:name="T4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Row41" style:family="table-row">
      <style:table-row-properties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12" style:family="paragraph" style:parent-style-name="Normal">
      <style:paragraph-properties style:line-height-at-least="0.459cm" fo:margin-bottom="0cm"/>
    </style:style>
    <style:style style:name="T4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T412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13" style:family="paragraph" style:parent-style-name="Normal">
      <style:paragraph-properties style:line-height-at-least="0.459cm" fo:margin-bottom="0cm"/>
    </style:style>
    <style:style style:name="T4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1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14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15" style:family="paragraph" style:parent-style-name="Normal">
      <style:paragraph-properties style:line-height-at-least="0.459cm" fo:margin-bottom="0cm"/>
    </style:style>
    <style:style style:name="T4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P416" style:family="paragraph" style:parent-style-name="Normal">
      <style:paragraph-properties fo:text-align="justify" style:line-height-at-least="0.459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7" style:family="paragraph" style:parent-style-name="Normal">
      <style:paragraph-properties style:line-height-at-least="0.459cm"/>
    </style:style>
    <style:style style:name="T417_1" style:family="text">
      <style:text-properties fo:font-size="10pt" style:font-size-asian="10pt" style:font-name-complex="Arial" style:font-size-complex="10pt" fo:font-weight="bold" style:font-weight-asian="bold"/>
    </style:style>
    <style:style style:name="P418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419" style:family="paragraph" style:parent-style-name="Normal">
      <style:paragraph-properties fo:text-align="justify" style:line-height-at-least="0.459cm"/>
    </style:style>
    <style:style style:name="T419_1" style:family="text">
      <style:text-properties fo:font-size="10pt" style:font-size-asian="10pt" style:font-name-complex="Arial" style:font-size-complex="10pt"/>
    </style:style>
    <style:style style:name="T419_2" style:family="text">
      <style:text-properties fo:font-size="10pt" style:font-size-asian="10pt" style:font-name-complex="Arial" style:font-size-complex="10pt"/>
    </style:style>
    <style:style style:name="T419_3" style:family="text">
      <style:text-properties fo:font-size="10pt" style:font-size-asian="10pt" style:font-name-complex="Arial" style:font-size-complex="10pt"/>
    </style:style>
    <style:style style:name="T419_4" style:family="text">
      <style:text-properties fo:font-size="10pt" style:font-size-asian="10pt" style:font-name-complex="Arial" style:font-size-complex="10pt"/>
    </style:style>
    <style:style style:name="T419_5" style:family="text">
      <style:text-properties fo:font-size="10pt" style:font-size-asian="10pt" style:font-name-complex="Arial" style:font-size-complex="10pt"/>
    </style:style>
    <style:style style:name="T419_6" style:family="text">
      <style:text-properties fo:font-size="10pt" style:font-size-asian="10pt" style:font-name-complex="Arial" style:font-size-complex="10pt"/>
    </style:style>
    <style:style style:name="T419_7" style:family="text">
      <style:text-properties fo:font-size="10pt" style:font-size-asian="10pt" style:font-name-complex="Arial" style:font-size-complex="10pt"/>
    </style:style>
    <style:style style:name="T419_8" style:family="text">
      <style:text-properties fo:font-size="10pt" style:font-size-asian="10pt" style:font-name-complex="Arial" style:font-size-complex="10pt"/>
    </style:style>
    <style:style style:name="T419_9" style:family="text">
      <style:text-properties fo:font-size="10pt" style:font-size-asian="10pt" style:font-name-complex="Arial" style:font-size-complex="10pt"/>
    </style:style>
    <style:style style:name="P420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421" style:family="paragraph" style:parent-style-name="Normal">
      <style:paragraph-properties fo:text-align="justify" style:line-height-at-least="0.459cm"/>
    </style:style>
    <style:style style:name="T421_1" style:family="text">
      <style:text-properties fo:font-size="10pt" style:font-size-asian="10pt" style:font-name-complex="Arial" style:font-size-complex="10pt"/>
    </style:style>
    <style:style style:name="T421_2" style:family="text">
      <style:text-properties fo:font-size="10pt" style:font-size-asian="10pt" style:font-name-complex="Arial" style:font-size-complex="10pt"/>
    </style:style>
    <style:style style:name="T421_3" style:family="text">
      <style:text-properties fo:font-size="10pt" style:font-size-asian="10pt" style:font-name-complex="Arial" style:font-size-complex="10pt"/>
    </style:style>
    <style:style style:name="T421_4" style:family="text">
      <style:text-properties fo:font-size="10pt" style:font-size-asian="10pt" style:font-name-complex="Arial" style:font-size-complex="10pt"/>
    </style:style>
    <style:style style:name="T421_5" style:family="text">
      <style:text-properties fo:font-size="10pt" style:font-size-asian="10pt" style:font-name-complex="Arial" style:font-size-complex="10pt"/>
    </style:style>
    <style:style style:name="T421_6" style:family="text">
      <style:text-properties fo:font-size="10pt" style:font-size-asian="10pt" style:font-name-complex="Arial" style:font-size-complex="10pt"/>
    </style:style>
    <style:style style:name="T421_7" style:family="text">
      <style:text-properties fo:font-size="10pt" style:font-size-asian="10pt" style:font-name-complex="Arial" style:font-size-complex="10pt"/>
    </style:style>
    <style:style style:name="T421_8" style:family="text">
      <style:text-properties fo:font-size="10pt" style:font-size-asian="10pt" style:font-name-complex="Arial" style:font-size-complex="10pt"/>
    </style:style>
    <style:style style:name="T421_9" style:family="text">
      <style:text-properties fo:font-size="10pt" style:font-size-asian="10pt" style:font-name-complex="Arial" style:font-size-complex="10pt"/>
    </style:style>
    <style:style style:name="T421_10" style:family="text">
      <style:text-properties fo:font-size="10pt" style:font-size-asian="10pt" style:font-name-complex="Arial" style:font-size-complex="10pt"/>
    </style:style>
    <style:style style:name="T421_11" style:family="text">
      <style:text-properties fo:font-size="10pt" style:font-size-asian="10pt" style:font-name-complex="Arial" style:font-size-complex="10pt"/>
    </style:style>
    <style:style style:name="T421_12" style:family="text">
      <style:text-properties fo:font-size="10pt" style:font-size-asian="10pt" style:font-name-complex="Arial" style:font-size-complex="10pt"/>
    </style:style>
    <style:style style:name="T421_13" style:family="text">
      <style:text-properties fo:font-size="10pt" style:font-size-asian="10pt" style:font-name-complex="Arial" style:font-size-complex="10pt"/>
    </style:style>
    <style:style style:name="T421_14" style:family="text">
      <style:text-properties fo:font-size="10pt" style:font-size-asian="10pt" style:font-name-complex="Arial" style:font-size-complex="10pt"/>
    </style:style>
    <style:style style:name="T421_15" style:family="text">
      <style:text-properties fo:font-size="10pt" style:font-size-asian="10pt" style:font-name-complex="Arial" style:font-size-complex="10pt"/>
    </style:style>
    <style:style style:name="T421_16" style:family="text">
      <style:text-properties fo:font-size="10pt" style:font-size-asian="10pt" style:font-name-complex="Arial" style:font-size-complex="10pt"/>
    </style:style>
    <style:style style:name="T421_17" style:family="text">
      <style:text-properties fo:font-size="10pt" style:font-size-asian="10pt" style:font-name-complex="Arial" style:font-size-complex="10pt"/>
    </style:style>
    <style:style style:name="P422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423" style:family="paragraph" style:parent-style-name="Normal">
      <style:paragraph-properties fo:text-align="justify" style:line-height-at-least="0.459cm"/>
    </style:style>
    <style:style style:name="T423_1" style:family="text">
      <style:text-properties fo:font-size="10pt" style:font-size-asian="10pt" style:font-name-complex="Arial" style:font-size-complex="10pt"/>
    </style:style>
    <style:style style:name="T423_2" style:family="text">
      <style:text-properties fo:font-size="10pt" style:font-size-asian="10pt" style:font-name-complex="Arial" style:font-size-complex="10pt"/>
    </style:style>
    <style:style style:name="T423_3" style:family="text">
      <style:text-properties fo:font-size="10pt" style:font-size-asian="10pt" style:font-name-complex="Arial" style:font-size-complex="10pt"/>
    </style:style>
    <style:style style:name="T423_4" style:family="text">
      <style:text-properties fo:font-size="10pt" style:font-size-asian="10pt" style:font-name-complex="Arial" style:font-size-complex="10pt"/>
    </style:style>
    <style:style style:name="T423_5" style:family="text">
      <style:text-properties fo:font-size="10pt" style:font-size-asian="10pt" style:font-name-complex="Arial" style:font-size-complex="10pt"/>
    </style:style>
    <style:style style:name="T423_6" style:family="text">
      <style:text-properties fo:font-size="10pt" style:font-size-asian="10pt" style:font-name-complex="Arial" style:font-size-complex="10pt"/>
    </style:style>
    <style:style style:name="T423_7" style:family="text">
      <style:text-properties fo:font-size="10pt" style:font-size-asian="10pt" style:font-name-complex="Arial" style:font-size-complex="10pt"/>
    </style:style>
    <style:style style:name="T423_8" style:family="text">
      <style:text-properties fo:font-size="10pt" style:font-size-asian="10pt" style:font-name-complex="Arial" style:font-size-complex="10pt"/>
    </style:style>
    <style:style style:name="T423_9" style:family="text">
      <style:text-properties fo:font-size="10pt" style:font-size-asian="10pt" style:font-name-complex="Arial" style:font-size-complex="10pt"/>
    </style:style>
    <style:style style:name="T423_10" style:family="text">
      <style:text-properties fo:font-size="10pt" style:font-size-asian="10pt" style:font-name-complex="Arial" style:font-size-complex="10pt"/>
    </style:style>
    <style:style style:name="T423_11" style:family="text">
      <style:text-properties fo:font-size="10pt" style:font-size-asian="10pt" style:font-name-complex="Arial" style:font-size-complex="10pt"/>
    </style:style>
    <style:style style:name="T423_12" style:family="text">
      <style:text-properties fo:font-size="10pt" style:font-size-asian="10pt" style:font-name-complex="Arial" style:font-size-complex="10pt"/>
    </style:style>
    <style:style style:name="T423_13" style:family="text">
      <style:text-properties fo:font-size="10pt" style:font-size-asian="10pt" style:font-name-complex="Arial" style:font-size-complex="10pt"/>
    </style:style>
    <style:style style:name="T423_14" style:family="text">
      <style:text-properties fo:font-size="10pt" style:font-size-asian="10pt" style:font-name-complex="Arial" style:font-size-complex="10pt"/>
    </style:style>
    <style:style style:name="P424" style:family="paragraph" style:parent-style-name="Normal">
      <style:paragraph-properties fo:text-align="justify" style:line-height-at-least="0.459cm"/>
      <style:text-properties fo:background-color="#ffff00" fo:font-size="10pt" style:font-size-asian="10pt" style:font-name-complex="Arial" style:font-size-complex="10pt"/>
    </style:style>
    <style:style style:name="P425" style:family="paragraph" style:parent-style-name="Normal">
      <style:paragraph-properties style:line-height-at-least="0.459cm"/>
    </style:style>
    <style:style style:name="T4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5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5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25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25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25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25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26" style:family="paragraph" style:parent-style-name="Normal">
      <style:paragraph-properties style:line-height-at-least="0.459cm"/>
    </style:style>
    <style:style style:name="T42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6_2" style:family="text">
      <style:text-properties fo:font-size="10pt" style:font-size-asian="10pt" style:font-name-complex="Arial" style:font-size-complex="10pt"/>
    </style:style>
    <style:style style:name="T426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26_4" style:family="text">
      <style:text-properties fo:font-size="10pt" style:font-size-asian="10pt" style:font-name-complex="Arial" style:font-size-complex="10pt"/>
    </style:style>
    <style:style style:name="T426_5" style:family="text">
      <style:text-properties fo:font-size="10pt" style:font-size-asian="10pt" style:font-name-complex="Arial" style:font-size-complex="10pt"/>
    </style:style>
    <style:style style:name="T426_6" style:family="text">
      <style:text-properties fo:font-size="10pt" style:font-size-asian="10pt" style:font-name-complex="Arial" style:font-size-complex="10pt"/>
    </style:style>
    <style:style style:name="T426_7" style:family="text">
      <style:text-properties fo:font-size="10pt" style:font-size-asian="10pt" style:font-name-complex="Arial" style:font-size-complex="10pt"/>
    </style:style>
    <style:style style:name="P427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28" style:family="paragraph" style:parent-style-name="Normal">
      <style:paragraph-properties style:line-height-at-least="0.459cm"/>
    </style:style>
    <style:style style:name="T428_1" style:family="text">
      <style:text-properties fo:font-size="10pt" style:font-size-asian="10pt" style:font-name-complex="Arial" style:font-size-complex="10pt"/>
    </style:style>
    <style:style style:name="T428_2" style:family="text">
      <style:text-properties fo:font-size="10pt" style:font-size-asian="10pt" style:font-name-complex="Arial" style:font-size-complex="10pt"/>
    </style:style>
    <style:style style:name="T428_3" style:family="text">
      <style:text-properties fo:font-size="10pt" style:font-size-asian="10pt" style:font-name-complex="Arial" style:font-size-complex="10pt"/>
    </style:style>
    <style:style style:name="T428_4" style:family="text">
      <style:text-properties fo:font-size="10pt" style:font-size-asian="10pt" style:font-name-complex="Arial" style:font-size-complex="10pt"/>
    </style:style>
    <style:style style:name="T428_5" style:family="text">
      <style:text-properties fo:font-size="10pt" style:font-size-asian="10pt" style:font-name-complex="Arial" style:font-size-complex="10pt"/>
    </style:style>
    <style:style style:name="T428_6" style:family="text">
      <style:text-properties fo:font-size="10pt" style:font-size-asian="10pt" style:font-name-complex="Arial" style:font-size-complex="10pt"/>
    </style:style>
    <style:style style:name="T428_7" style:family="text">
      <style:text-properties fo:font-size="10pt" style:font-size-asian="10pt" style:font-name-complex="Arial" style:font-size-complex="10pt"/>
    </style:style>
    <style:style style:name="P429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429_1" style:family="text" style:parent-style-name="Normal">
      <style:text-properties fo:font-size="10pt" style:font-size-asian="10pt" style:font-name-complex="Arial" style:font-size-complex="10pt"/>
    </style:style>
    <style:style style:name="FR7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430" style:family="paragraph" style:parent-style-name="Normal">
      <style:paragraph-properties style:line-height-at-least="0.459cm"/>
    </style:style>
    <style:style style:name="T43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0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0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31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32" style:family="paragraph" style:parent-style-name="Normal">
      <style:paragraph-properties style:line-height-at-least="0.459cm"/>
    </style:style>
    <style:style style:name="T43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2_2" style:family="text">
      <style:text-properties fo:font-size="10pt" style:font-size-asian="10pt" style:font-name-complex="Arial" style:font-size-complex="10pt"/>
    </style:style>
    <style:style style:name="T432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2_10" style:family="text">
      <style:text-properties fo:font-size="10pt" style:font-size-asian="10pt" style:font-name-complex="Arial" style:font-size-complex="10pt"/>
    </style:style>
    <style:style style:name="T432_11" style:family="text">
      <style:text-properties fo:font-size="10pt" style:font-size-asian="10pt" style:font-name-complex="Arial" style:font-size-complex="10pt"/>
    </style:style>
    <style:style style:name="T432_12" style:family="text">
      <style:text-properties fo:font-size="10pt" style:font-size-asian="10pt" style:font-name-complex="Arial" style:font-size-complex="10pt"/>
    </style:style>
    <style:style style:name="T432_13" style:family="text">
      <style:text-properties fo:font-size="10pt" style:font-size-asian="10pt" style:font-name-complex="Arial" style:font-size-complex="10pt"/>
    </style:style>
    <style:style style:name="T432_14" style:family="text">
      <style:text-properties fo:font-size="10pt" style:font-size-asian="10pt" style:font-name-complex="Arial" style:font-size-complex="10pt"/>
    </style:style>
    <style:style style:name="T432_15" style:family="text">
      <style:text-properties fo:font-size="10pt" style:font-size-asian="10pt" style:font-name-complex="Arial" style:font-size-complex="10pt"/>
    </style:style>
    <style:style style:name="T432_16" style:family="text">
      <style:text-properties fo:font-size="10pt" style:font-size-asian="10pt" style:font-name-complex="Arial" style:font-size-complex="10pt"/>
    </style:style>
    <style:style style:name="T432_17" style:family="text">
      <style:text-properties fo:font-size="10pt" style:font-size-asian="10pt" style:font-name-complex="Arial" style:font-size-complex="10pt"/>
    </style:style>
    <style:style style:name="T432_18" style:family="text">
      <style:text-properties fo:font-size="10pt" style:font-size-asian="10pt" style:font-name-complex="Arial" style:font-size-complex="10pt"/>
    </style:style>
    <style:style style:name="T432_19" style:family="text">
      <style:text-properties fo:font-size="10pt" style:font-size-asian="10pt" style:font-name-complex="Arial" style:font-size-complex="10pt"/>
    </style:style>
    <style:style style:name="T432_20" style:family="text">
      <style:text-properties fo:font-size="10pt" style:font-size-asian="10pt" style:font-name-complex="Arial" style:font-size-complex="10pt"/>
    </style:style>
    <style:style style:name="T432_21" style:family="text">
      <style:text-properties fo:font-size="10pt" style:font-size-asian="10pt" style:font-name-complex="Arial" style:font-size-complex="10pt"/>
    </style:style>
    <style:style style:name="P433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433_1" style:family="text" style:parent-style-name="Normal">
      <style:text-properties fo:font-size="10pt" style:font-size-asian="10pt" style:font-name-complex="Arial" style:font-size-complex="10pt"/>
    </style:style>
    <style:style style:name="FR8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434" style:family="paragraph" style:parent-style-name="Normal">
      <style:paragraph-properties style:line-height-at-least="0.459cm"/>
    </style:style>
    <style:style style:name="T43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4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4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35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36" style:family="paragraph" style:parent-style-name="Normal">
      <style:paragraph-properties style:line-height-at-least="0.459cm"/>
    </style:style>
    <style:style style:name="T43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6_2" style:family="text">
      <style:text-properties fo:font-size="10pt" style:font-size-asian="10pt" style:font-name-complex="Arial" style:font-size-complex="10pt"/>
    </style:style>
    <style:style style:name="T436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36_4" style:family="text"/>
    <style:style style:name="T436_5" style:family="text">
      <style:text-properties fo:font-size="10pt" style:font-size-asian="10pt" style:font-name-complex="Arial" style:font-size-complex="10pt"/>
    </style:style>
    <style:style style:name="T436_6" style:family="text">
      <style:text-properties fo:font-size="10pt" style:font-size-asian="10pt" style:font-name-complex="Arial" style:font-size-complex="10pt"/>
    </style:style>
    <style:style style:name="T436_7" style:family="text">
      <style:text-properties fo:font-size="10pt" style:font-size-asian="10pt" style:font-name-complex="Arial" style:font-size-complex="10pt"/>
    </style:style>
    <style:style style:name="T436_8" style:family="text">
      <style:text-properties fo:font-size="10pt" style:font-size-asian="10pt" style:font-name-complex="Arial" style:font-size-complex="10pt"/>
    </style:style>
    <style:style style:name="T436_9" style:family="text">
      <style:text-properties fo:font-size="10pt" style:font-size-asian="10pt" style:font-name-complex="Arial" style:font-size-complex="10pt"/>
    </style:style>
    <style:style style:name="T436_10" style:family="text">
      <style:text-properties fo:font-size="10pt" style:font-size-asian="10pt" style:font-name-complex="Arial" style:font-size-complex="10pt"/>
    </style:style>
    <style:style style:name="T436_11" style:family="text">
      <style:text-properties fo:font-size="10pt" style:font-size-asian="10pt" style:font-name-complex="Arial" style:font-size-complex="10pt"/>
    </style:style>
    <style:style style:name="T436_12" style:family="text">
      <style:text-properties fo:font-size="10pt" style:font-size-asian="10pt" style:font-name-complex="Arial" style:font-size-complex="10pt"/>
    </style:style>
    <style:style style:name="T436_13" style:family="text">
      <style:text-properties fo:font-size="10pt" style:font-size-asian="10pt" style:font-name-complex="Arial" style:font-size-complex="10pt"/>
    </style:style>
    <style:style style:name="T436_14" style:family="text">
      <style:text-properties fo:font-size="10pt" style:font-size-asian="10pt" style:font-name-complex="Arial" style:font-size-complex="10pt"/>
    </style:style>
    <style:style style:name="P437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38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T438_1" style:family="text" style:parent-style-name="Normal">
      <style:text-properties fo:font-size="10pt" style:font-size-asian="10pt" style:font-name-complex="Arial" style:font-size-complex="10pt"/>
    </style:style>
    <style:style style:name="FR9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439" style:family="paragraph" style:parent-style-name="Normal">
      <style:paragraph-properties style:line-height-at-least="0.459cm"/>
    </style:style>
    <style:style style:name="T43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9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9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40" style:family="paragraph" style:parent-style-name="Normal">
      <style:paragraph-properties style:line-height-at-least="0.459cm"/>
    </style:style>
    <style:style style:name="T440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40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41" style:family="paragraph" style:parent-style-name="Normal">
      <style:paragraph-properties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442" style:family="paragraph" style:parent-style-name="Normal">
      <style:paragraph-properties fo:text-align="justify" style:line-height-at-least="0.459cm"/>
    </style:style>
    <style:style style:name="T4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3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3_1" style:family="text">
      <style:text-properties fo:font-size="10pt" style:font-size-asian="10pt" style:font-name-complex="Arial"/>
    </style:style>
    <style:style style:name="P444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4_1" style:family="text">
      <style:text-properties fo:font-size="10pt" style:font-size-asian="10pt" style:font-name-complex="Arial"/>
    </style:style>
    <style:style style:name="T444_2" style:family="text">
      <style:text-properties fo:font-size="10pt" style:font-size-asian="10pt" style:font-name-complex="Arial"/>
    </style:style>
    <style:style style:name="T444_3" style:family="text">
      <style:text-properties fo:font-size="10pt" style:font-size-asian="10pt" style:font-name-complex="Arial"/>
    </style:style>
    <style:style style:name="P445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5_1" style:family="text">
      <style:text-properties fo:font-size="10pt" style:font-size-asian="10pt" style:font-name-complex="Arial"/>
    </style:style>
    <style:style style:name="T445_2" style:family="text">
      <style:text-properties fo:font-size="10pt" style:font-size-asian="10pt" style:font-name-complex="Arial"/>
    </style:style>
    <style:style style:name="T445_3" style:family="text">
      <style:text-properties fo:font-size="10pt" style:font-size-asian="10pt" style:font-name-complex="Arial"/>
    </style:style>
    <style:style style:name="T445_4" style:family="text">
      <style:text-properties fo:font-size="10pt" style:font-size-asian="10pt" style:font-name-complex="Arial"/>
    </style:style>
    <style:style style:name="T445_5" style:family="text">
      <style:text-properties fo:font-size="10pt" style:font-size-asian="10pt" style:font-name-complex="Arial"/>
    </style:style>
    <style:style style:name="P446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6_1" style:family="text">
      <style:text-properties fo:font-size="10pt" style:font-size-asian="10pt" style:font-name-complex="Arial"/>
    </style:style>
    <style:style style:name="P447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7_1" style:family="text">
      <style:text-properties fo:font-size="10pt" style:font-size-asian="10pt" style:font-name-complex="Arial"/>
    </style:style>
    <style:style style:name="P448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8_1" style:family="text">
      <style:text-properties fo:font-size="10pt" style:font-size-asian="10pt" style:font-name-complex="Arial"/>
    </style:style>
    <style:style style:name="T448_2" style:family="text">
      <style:text-properties fo:font-size="10pt" style:font-size-asian="10pt" style:font-name-complex="Arial"/>
    </style:style>
    <style:style style:name="T448_3" style:family="text">
      <style:text-properties fo:font-size="10pt" style:font-size-asian="10pt" style:font-name-complex="Arial"/>
    </style:style>
    <style:style style:name="T448_4" style:family="text">
      <style:text-properties fo:font-size="10pt" style:font-size-asian="10pt" style:font-name-complex="Arial"/>
    </style:style>
    <style:style style:name="P449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449_1" style:family="text">
      <style:text-properties fo:font-size="10pt" style:font-size-asian="10pt" style:font-name-complex="Arial"/>
    </style:style>
    <style:style style:name="P450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51" style:family="paragraph" style:parent-style-name="Normal">
      <style:paragraph-properties style:line-height-at-least="0.459cm"/>
    </style:style>
    <style:style style:name="T451_1" style:family="text">
      <style:text-properties fo:font-size="10pt" style:font-size-asian="10pt" style:font-name-complex="Arial" style:font-size-complex="10pt"/>
    </style:style>
    <style:style style:name="T451_2" style:family="text">
      <style:text-properties fo:font-size="10pt" style:font-size-asian="10pt" style:font-name-complex="Arial" style:font-size-complex="10pt"/>
    </style:style>
    <style:style style:name="T451_3" style:family="text">
      <style:text-properties fo:font-size="10pt" style:font-size-asian="10pt" style:font-name-complex="Arial" style:font-size-complex="10pt"/>
    </style:style>
    <style:style style:name="T451_4" style:family="text">
      <style:text-properties fo:font-size="10pt" style:font-size-asian="10pt" style:font-name-complex="Arial" style:font-size-complex="10pt"/>
    </style:style>
    <style:style style:name="P452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53" style:family="paragraph" style:parent-style-name="Normal">
      <style:paragraph-properties style:line-height-at-least="0.459cm"/>
    </style:style>
    <style:style style:name="T453_1" style:family="text">
      <style:text-properties fo:font-size="10pt" style:font-size-asian="10pt" style:font-name-complex="Arial" style:font-size-complex="10pt"/>
    </style:style>
    <style:style style:name="T453_2" style:family="text">
      <style:text-properties fo:font-size="10pt" style:font-size-asian="10pt" style:font-name-complex="Arial" style:font-size-complex="10pt"/>
    </style:style>
    <style:style style:name="T453_3" style:family="text">
      <style:text-properties fo:font-size="10pt" style:font-size-asian="10pt" style:font-name-complex="Arial" style:font-size-complex="10pt"/>
    </style:style>
    <style:style style:name="T453_4" style:family="text">
      <style:text-properties fo:font-size="10pt" style:font-size-asian="10pt" style:font-name-complex="Arial" style:font-size-complex="10pt"/>
    </style:style>
    <style:style style:name="T453_5" style:family="text">
      <style:text-properties fo:font-size="10pt" style:font-size-asian="10pt" style:font-name-complex="Arial" style:font-size-complex="10pt"/>
    </style:style>
    <style:style style:name="T453_6" style:family="text">
      <style:text-properties fo:font-size="10pt" style:font-size-asian="10pt" style:font-name-complex="Arial" style:font-size-complex="10pt"/>
    </style:style>
    <style:style style:name="T453_7" style:family="text">
      <style:text-properties fo:font-size="10pt" style:font-size-asian="10pt" style:font-name-complex="Arial" style:font-size-complex="10pt"/>
    </style:style>
    <style:style style:name="T453_8" style:family="text">
      <style:text-properties fo:font-size="10pt" style:font-size-asian="10pt" style:font-name-complex="Arial" style:font-size-complex="10pt"/>
    </style:style>
    <style:style style:name="T453_9" style:family="text">
      <style:text-properties fo:font-size="10pt" style:font-size-asian="10pt" style:font-name-complex="Arial" style:font-size-complex="10pt"/>
    </style:style>
    <style:style style:name="T453_10" style:family="text">
      <style:text-properties fo:font-size="10pt" style:font-size-asian="10pt" style:font-name-complex="Arial" style:font-size-complex="10pt"/>
    </style:style>
    <style:style style:name="T453_11" style:family="text">
      <style:text-properties fo:font-size="10pt" style:font-size-asian="10pt" style:font-name-complex="Arial" style:font-size-complex="10pt"/>
    </style:style>
    <style:style style:name="P454" style:family="paragraph" style:parent-style-name="Normal">
      <style:paragraph-properties style:line-height-at-least="0.459cm"/>
      <style:text-properties fo:background-color="#ffff00" fo:font-size="10pt" style:font-size-asian="10pt" style:font-name-complex="Arial" style:font-size-complex="10pt"/>
    </style:style>
    <style:style style:name="P455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455_1" style:family="text" style:parent-style-name="Normal">
      <style:text-properties fo:font-size="10pt" style:font-size-asian="10pt" style:font-name-complex="Arial" style:font-size-complex="10pt"/>
    </style:style>
    <style:style style:name="FR10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456" style:family="paragraph" style:parent-style-name="Normal">
      <style:paragraph-properties fo:text-align="justify" style:line-height-at-least="0.459cm"/>
    </style:style>
    <style:style style:name="T4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57" style:family="paragraph" style:parent-style-name="Normal">
      <style:paragraph-properties fo:text-align="justify" style:line-height-at-least="0.459cm"/>
    </style:style>
    <style:style style:name="T457_1" style:family="text">
      <style:text-properties fo:font-size="10pt" style:font-size-asian="10pt" style:font-name-complex="Arial" style:font-size-complex="10pt"/>
    </style:style>
    <style:style style:name="T457_2" style:family="text">
      <style:text-properties fo:font-size="10pt" style:font-size-asian="10pt" style:font-name-complex="Arial" style:font-size-complex="10pt"/>
    </style:style>
    <style:style style:name="T45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57_4" style:family="text">
      <style:text-properties fo:font-size="10pt" style:font-size-asian="10pt" style:font-name-complex="Arial" style:font-size-complex="10pt"/>
    </style:style>
    <style:style style:name="T457_5" style:family="text">
      <style:text-properties fo:font-size="10pt" style:font-size-asian="10pt" style:font-name-complex="Arial" style:font-size-complex="10pt"/>
    </style:style>
    <style:style style:name="T457_6" style:family="text">
      <style:text-properties fo:font-size="10pt" style:font-size-asian="10pt" style:font-name-complex="Arial" style:font-size-complex="10pt"/>
    </style:style>
    <style:style style:name="T457_7" style:family="text">
      <style:text-properties fo:font-size="10pt" style:font-size-asian="10pt" style:font-name-complex="Arial" style:font-size-complex="10pt"/>
    </style:style>
    <style:style style:name="T457_8" style:family="text">
      <style:text-properties fo:font-size="10pt" style:font-size-asian="10pt" style:font-name-complex="Arial" style:font-size-complex="10pt"/>
    </style:style>
    <style:style style:name="T457_9" style:family="text">
      <style:text-properties fo:font-size="10pt" style:font-size-asian="10pt" style:font-name-complex="Arial" style:font-size-complex="10pt"/>
    </style:style>
    <style:style style:name="T457_10" style:family="text">
      <style:text-properties fo:font-size="10pt" style:font-size-asian="10pt" style:font-name-complex="Arial" style:font-size-complex="10pt"/>
    </style:style>
    <style:style style:name="T457_11" style:family="text">
      <style:text-properties fo:font-size="10pt" style:font-size-asian="10pt" style:font-name-complex="Arial" style:font-size-complex="10pt"/>
    </style:style>
    <style:style style:name="T457_12" style:family="text">
      <style:text-properties fo:font-size="10pt" style:font-size-asian="10pt" style:font-name-complex="Arial" style:font-size-complex="10pt"/>
    </style:style>
    <style:style style:name="T457_13" style:family="text">
      <style:text-properties fo:font-size="10pt" style:font-size-asian="10pt" style:font-name-complex="Arial" style:font-size-complex="10pt"/>
    </style:style>
    <style:style style:name="T457_14" style:family="text">
      <style:text-properties fo:font-size="10pt" style:font-size-asian="10pt" style:font-name-complex="Arial" style:font-size-complex="10pt"/>
    </style:style>
    <style:style style:name="T457_15" style:family="text">
      <style:text-properties fo:font-size="10pt" style:font-size-asian="10pt" style:font-name-complex="Arial" style:font-size-complex="10pt"/>
    </style:style>
    <style:style style:name="T457_16" style:family="text">
      <style:text-properties fo:font-size="10pt" style:font-size-asian="10pt" style:font-name-complex="Arial" style:font-size-complex="10pt"/>
    </style:style>
    <style:style style:name="T457_17" style:family="text">
      <style:text-properties fo:font-size="10pt" style:font-size-asian="10pt" style:font-name-complex="Arial" style:font-size-complex="10pt"/>
    </style:style>
    <style:style style:name="T457_18" style:family="text">
      <style:text-properties fo:font-size="10pt" style:font-size-asian="10pt" style:font-name-complex="Arial" style:font-size-complex="10pt"/>
    </style:style>
    <style:style style:name="T457_19" style:family="text">
      <style:text-properties fo:font-size="10pt" style:font-size-asian="10pt" style:font-name-complex="Arial" style:font-size-complex="10pt"/>
    </style:style>
    <style:style style:name="T457_20" style:family="text">
      <style:text-properties fo:font-size="10pt" style:font-size-asian="10pt" style:font-name-complex="Arial" style:font-size-complex="10pt"/>
    </style:style>
    <style:style style:name="T457_21" style:family="text">
      <style:text-properties fo:font-size="10pt" style:font-size-asian="10pt" style:font-name-complex="Arial" style:font-size-complex="10pt"/>
    </style:style>
    <style:style style:name="T457_22" style:family="text">
      <style:text-properties fo:font-size="10pt" style:font-size-asian="10pt" style:font-name-complex="Arial" style:font-size-complex="10pt"/>
    </style:style>
    <style:style style:name="T457_23" style:family="text">
      <style:text-properties fo:font-size="10pt" style:font-size-asian="10pt" style:font-name-complex="Arial" style:font-size-complex="10pt"/>
    </style:style>
    <style:style style:name="T457_24" style:family="text">
      <style:text-properties fo:font-size="10pt" style:font-size-asian="10pt" style:font-name-complex="Arial" style:font-size-complex="10pt"/>
    </style:style>
    <style:style style:name="T457_25" style:family="text">
      <style:text-properties fo:font-size="10pt" style:font-size-asian="10pt" style:font-name-complex="Arial" style:font-size-complex="10pt"/>
    </style:style>
    <style:style style:name="T457_26" style:family="text">
      <style:text-properties fo:font-size="10pt" style:font-size-asian="10pt" style:font-name-complex="Arial" style:font-size-complex="10pt"/>
    </style:style>
    <style:style style:name="P458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459" style:family="paragraph" style:parent-style-name="Normal">
      <style:paragraph-properties fo:text-align="justify" style:line-height-at-least="0.459cm"/>
    </style:style>
    <style:style style:name="T459_1" style:family="text">
      <style:text-properties fo:font-size="10pt" style:font-size-asian="10pt" style:font-name-complex="Arial" style:font-size-complex="10pt"/>
    </style:style>
    <style:style style:name="T459_2" style:family="text">
      <style:text-properties fo:font-size="10pt" style:font-size-asian="10pt" style:font-name-complex="Arial" style:font-size-complex="10pt"/>
    </style:style>
    <style:style style:name="T459_3" style:family="text">
      <style:text-properties fo:font-size="10pt" style:font-size-asian="10pt" style:font-name-complex="Arial" style:font-size-complex="10pt"/>
    </style:style>
    <style:style style:name="T459_4" style:family="text">
      <style:text-properties fo:font-size="10pt" style:font-size-asian="10pt" style:font-name-complex="Arial" style:font-size-complex="10pt"/>
    </style:style>
    <style:style style:name="T459_5" style:family="text">
      <style:text-properties fo:font-size="10pt" style:font-size-asian="10pt" style:font-name-complex="Arial" style:font-size-complex="10pt"/>
    </style:style>
    <style:style style:name="T459_6" style:family="text">
      <style:text-properties fo:font-size="10pt" style:font-size-asian="10pt" style:font-name-complex="Arial" style:font-size-complex="10pt"/>
    </style:style>
    <style:style style:name="T459_7" style:family="text">
      <style:text-properties fo:font-size="10pt" style:font-size-asian="10pt" style:font-name-complex="Arial" style:font-size-complex="10pt"/>
    </style:style>
    <style:style style:name="T459_8" style:family="text">
      <style:text-properties fo:font-size="10pt" style:font-size-asian="10pt" style:font-name-complex="Arial" style:font-size-complex="10pt"/>
    </style:style>
    <style:style style:name="T459_9" style:family="text">
      <style:text-properties fo:font-size="10pt" style:font-size-asian="10pt" style:font-name-complex="Arial" style:font-size-complex="10pt"/>
    </style:style>
    <style:style style:name="T459_10" style:family="text">
      <style:text-properties fo:font-size="10pt" style:font-size-asian="10pt" style:font-name-complex="Arial" style:font-size-complex="10pt"/>
    </style:style>
    <style:style style:name="T459_11" style:family="text">
      <style:text-properties fo:font-size="10pt" style:font-size-asian="10pt" style:font-name-complex="Arial" style:font-size-complex="10pt"/>
    </style:style>
    <style:style style:name="T459_12" style:family="text">
      <style:text-properties fo:font-size="10pt" style:font-size-asian="10pt" style:font-name-complex="Arial" style:font-size-complex="10pt"/>
    </style:style>
    <style:style style:name="T459_13" style:family="text">
      <style:text-properties fo:font-size="10pt" style:font-size-asian="10pt" style:font-name-complex="Arial" style:font-size-complex="10pt"/>
    </style:style>
    <style:style style:name="T459_14" style:family="text">
      <style:text-properties fo:font-size="10pt" style:font-size-asian="10pt" style:font-name-complex="Arial" style:font-size-complex="10pt"/>
    </style:style>
    <style:style style:name="T459_15" style:family="text">
      <style:text-properties fo:font-size="10pt" style:font-size-asian="10pt" style:font-name-complex="Arial" style:font-size-complex="10pt"/>
    </style:style>
    <style:style style:name="T459_16" style:family="text">
      <style:text-properties fo:font-size="10pt" style:font-size-asian="10pt" style:font-name-complex="Arial" style:font-size-complex="10pt"/>
    </style:style>
    <style:style style:name="T459_17" style:family="text">
      <style:text-properties fo:font-size="10pt" style:font-size-asian="10pt" style:font-name-complex="Arial" style:font-size-complex="10pt"/>
    </style:style>
    <style:style style:name="T459_18" style:family="text">
      <style:text-properties fo:font-size="10pt" style:font-size-asian="10pt" style:font-name-complex="Arial" style:font-size-complex="10pt"/>
    </style:style>
    <style:style style:name="T459_19" style:family="text">
      <style:text-properties fo:font-size="10pt" style:font-size-asian="10pt" style:font-name-complex="Arial" style:font-size-complex="10pt"/>
    </style:style>
    <style:style style:name="T459_20" style:family="text">
      <style:text-properties fo:font-size="10pt" style:font-size-asian="10pt" style:font-name-complex="Arial" style:font-size-complex="10pt"/>
    </style:style>
    <style:style style:name="T459_21" style:family="text">
      <style:text-properties fo:font-size="10pt" style:font-size-asian="10pt" style:font-name-complex="Arial" style:font-size-complex="10pt"/>
    </style:style>
    <style:style style:name="P460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461" style:family="paragraph" style:parent-style-name="Normal">
      <style:paragraph-properties fo:text-align="justify" style:line-height-at-least="0.459cm"/>
    </style:style>
    <style:style style:name="T461_1" style:family="text">
      <style:text-properties fo:font-size="10pt" style:font-size-asian="10pt" style:font-name-complex="Arial" style:font-size-complex="10pt"/>
    </style:style>
    <style:style style:name="T461_2" style:family="text">
      <style:text-properties fo:font-size="10pt" style:font-size-asian="10pt" style:font-name-complex="Arial" style:font-size-complex="10pt"/>
    </style:style>
    <style:style style:name="T461_3" style:family="text">
      <style:text-properties fo:font-size="10pt" style:font-size-asian="10pt" style:font-name-complex="Arial" style:font-size-complex="10pt"/>
    </style:style>
    <style:style style:name="P462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46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2_2" style:family="text">
      <style:text-properties fo:font-size="10pt" style:font-size-asian="10pt" style:font-name-complex="Arial" style:font-size-complex="10pt"/>
    </style:style>
    <style:style style:name="P463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46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3_2" style:family="text">
      <style:text-properties fo:font-size="10pt" style:font-size-asian="10pt" style:font-name-complex="Arial" style:font-size-complex="10pt"/>
    </style:style>
    <style:style style:name="T463_3" style:family="text">
      <style:text-properties fo:font-size="10pt" style:font-size-asian="10pt" style:font-name-complex="Arial" style:font-size-complex="10pt"/>
    </style:style>
    <style:style style:name="T463_4" style:family="text">
      <style:text-properties fo:font-size="10pt" style:font-size-asian="10pt" style:font-name-complex="Arial" style:font-size-complex="10pt"/>
    </style:style>
    <style:style style:name="T463_5" style:family="text">
      <style:text-properties fo:font-size="10pt" style:font-size-asian="10pt" style:font-name-complex="Arial" style:font-size-complex="10pt"/>
    </style:style>
    <style:style style:name="T463_6" style:family="text">
      <style:text-properties fo:font-size="10pt" style:font-size-asian="10pt" style:font-name-complex="Arial" style:font-size-complex="10pt"/>
    </style:style>
    <style:style style:name="P464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T4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4_2" style:family="text">
      <style:text-properties fo:font-size="10pt" style:font-size-asian="10pt" style:font-name-complex="Arial" style:font-size-complex="10pt"/>
    </style:style>
    <style:style style:name="P465" style:family="paragraph" style:parent-style-name="Normal">
      <style:paragraph-properties fo:text-align="justify" style:line-height-at-least="0.459cm" fo:margin-left="1.27cm"/>
      <style:text-properties fo:font-size="10pt" style:font-size-asian="10pt" style:font-name-complex="Arial" style:font-size-complex="10pt"/>
    </style:style>
    <style:style style:name="P466" style:family="paragraph" style:parent-style-name="Normal">
      <style:paragraph-properties fo:text-align="justify" style:line-height-at-least="0.459cm"/>
    </style:style>
    <style:style style:name="T466_1" style:family="text">
      <style:text-properties fo:font-size="10pt" style:font-size-asian="10pt" style:font-name-complex="Arial" style:font-size-complex="10pt"/>
    </style:style>
    <style:style style:name="T466_2" style:family="text">
      <style:text-properties fo:font-size="10pt" style:font-size-asian="10pt" style:font-name-complex="Arial" style:font-size-complex="10pt"/>
    </style:style>
    <style:style style:name="T466_3" style:family="text">
      <style:text-properties fo:font-size="10pt" style:font-size-asian="10pt" style:font-name-complex="Arial" style:font-size-complex="10pt"/>
    </style:style>
    <style:style style:name="T466_4" style:family="text">
      <style:text-properties fo:font-size="10pt" style:font-size-asian="10pt" style:font-name-complex="Arial" style:font-size-complex="10pt"/>
    </style:style>
    <style:style style:name="T466_5" style:family="text">
      <style:text-properties fo:font-size="10pt" style:font-size-asian="10pt" style:font-name-complex="Arial" style:font-size-complex="10pt"/>
    </style:style>
    <style:style style:name="T466_6" style:family="text">
      <style:text-properties fo:font-size="10pt" style:font-size-asian="10pt" style:font-name-complex="Arial" style:font-size-complex="10pt"/>
    </style:style>
    <style:style style:name="T466_7" style:family="text">
      <style:text-properties fo:font-size="10pt" style:font-size-asian="10pt" style:font-name-complex="Arial" style:font-size-complex="10pt"/>
    </style:style>
    <style:style style:name="T466_8" style:family="text">
      <style:text-properties fo:font-size="10pt" style:font-size-asian="10pt" style:font-name-complex="Arial" style:font-size-complex="10pt"/>
    </style:style>
    <style:style style:name="T466_9" style:family="text">
      <style:text-properties fo:font-size="10pt" style:font-size-asian="10pt" style:font-name-complex="Arial" style:font-size-complex="10pt"/>
    </style:style>
    <style:style style:name="P467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style:font-weight-complex="bold"/>
    </style:style>
    <style:style style:name="P468" style:family="paragraph" style:parent-style-name="Normal">
      <style:paragraph-properties fo:text-align="justify" style:line-height-at-least="0.459cm"/>
    </style:style>
    <style:style style:name="T468_1" style:family="text">
      <style:text-properties fo:font-size="10pt" style:font-size-asian="10pt" style:font-name-complex="Arial" style:font-size-complex="10pt" fo:font-weight="bold" style:font-weight-asian="bold"/>
    </style:style>
    <style:style style:name="T468_2" style:family="text">
      <style:text-properties fo:font-size="10pt" style:font-size-asian="10pt" style:font-name-complex="Arial" style:font-size-complex="10pt" fo:font-weight="bold" style:font-weight-asian="bold"/>
    </style:style>
    <style:style style:name="T468_3" style:family="text">
      <style:text-properties fo:font-size="10pt" style:font-size-asian="10pt" style:font-name-complex="Arial" style:font-size-complex="10pt" fo:font-weight="bold" style:font-weight-asian="bold"/>
    </style:style>
    <style:style style:name="P469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70" style:family="paragraph" style:parent-style-name="Normal">
      <style:paragraph-properties style:line-height-at-least="0.459cm"/>
    </style:style>
    <style:style style:name="T470_1" style:family="text">
      <style:text-properties fo:font-size="10pt" style:font-size-asian="10pt" style:font-name-complex="Arial" style:font-size-complex="10pt"/>
    </style:style>
    <style:style style:name="T470_2" style:family="text">
      <style:text-properties fo:font-size="10pt" style:font-size-asian="10pt" style:font-name-complex="Arial" style:font-size-complex="10pt"/>
    </style:style>
    <style:style style:name="P471" style:family="paragraph" style:parent-style-name="Normal">
      <style:paragraph-properties style:line-height-at-least="0.459cm"/>
      <style:text-properties fo:font-size="10pt" style:font-size-asian="10pt" style:font-name-complex="Arial" style:font-size-complex="10pt"/>
    </style:style>
    <style:style style:name="P472" style:family="paragraph" style:parent-style-name="Normal">
      <style:paragraph-properties fo:text-align="justify" style:line-height-at-least="0.459cm"/>
    </style:style>
    <style:style style:name="T47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7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73" style:family="paragraph" style:parent-style-name="Normal">
      <style:paragraph-properties style:line-height-at-least="0.459cm" fo:margin-bottom="0.282cm"/>
      <style:text-properties fo:font-size="11pt" style:font-size-asian="11pt" style:font-name-complex="Arial" style:font-size-complex="10pt"/>
    </style:style>
    <style:style style:name="P474" style:family="paragraph" style:parent-style-name="Normal">
      <style:paragraph-properties style:line-height-at-least="0.459cm" fo:margin-bottom="0.282cm"/>
    </style:style>
    <style:style style:name="T474_1" style:family="text">
      <style:text-properties fo:font-size="10pt" style:font-size-asian="10pt" style:font-size-complex="10pt"/>
    </style:style>
    <style:style style:name="T474_2" style:family="text">
      <style:text-properties fo:font-size="10pt" style:font-size-asian="10pt" style:font-size-complex="10pt"/>
    </style:style>
    <style:style style:name="T474_3" style:family="text">
      <style:text-properties fo:font-size="10pt" style:font-size-asian="10pt" style:font-size-complex="10pt"/>
    </style:style>
    <style:style style:name="T474_4" style:family="text">
      <style:text-properties fo:font-size="10pt" style:font-size-asian="10pt" style:font-size-complex="10pt"/>
    </style:style>
    <style:style style:name="Table13" style:family="table">
      <style:table-properties table:align="left" style:width="16.503cm" fo:margin-left="-0.259cm"/>
    </style:style>
    <style:style style:name="Column48" style:family="table-column">
      <style:table-column-properties style:column-width="3.013cm" style:use-optimal-column-width="false"/>
    </style:style>
    <style:style style:name="Column49" style:family="table-column">
      <style:table-column-properties style:column-width="1.087cm" style:use-optimal-column-width="false"/>
    </style:style>
    <style:style style:name="Column50" style:family="table-column">
      <style:table-column-properties style:column-width="1.653cm" style:use-optimal-column-width="false"/>
    </style:style>
    <style:style style:name="Column51" style:family="table-column">
      <style:table-column-properties style:column-width="5.791cm" style:use-optimal-column-width="false"/>
    </style:style>
    <style:style style:name="Column52" style:family="table-column">
      <style:table-column-properties style:column-width="4.96cm" style:use-optimal-column-width="false"/>
    </style:style>
    <style:style style:name="Row42" style:family="table-row">
      <style:table-row-properties style:min-row-height="0.863cm" style:use-optimal-row-height="false"/>
    </style:style>
    <style:style style:name="Cell136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75" style:family="paragraph" style:parent-style-name="Normal">
      <style:paragraph-properties style:line-height-at-least="0.459cm" fo:margin-bottom="0cm"/>
    </style:style>
    <style:style style:name="T4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37" style:family="table-cell">
      <style:table-cell-properties fo:background-color="#ffffff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76" style:family="paragraph" style:parent-style-name="Normal">
      <style:paragraph-properties style:line-height-at-least="0.459cm" fo:margin-bottom="0cm"/>
    </style:style>
    <style:style style:name="T4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3" style:family="table-row">
      <style:table-row-properties style:min-row-height="0.612cm" style:use-optimal-row-height="false"/>
    </style:style>
    <style:style style:name="Cell13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77" style:family="paragraph" style:parent-style-name="Normal">
      <style:paragraph-properties style:line-height-at-least="0.459cm" fo:margin-bottom="0cm"/>
    </style:style>
    <style:style style:name="T4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78" style:family="paragraph" style:parent-style-name="Normal">
      <style:paragraph-properties style:line-height-at-least="0.459cm" fo:margin-bottom="0cm"/>
    </style:style>
    <style:style style:name="T4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79" style:family="paragraph" style:parent-style-name="Normal">
      <style:paragraph-properties style:line-height-at-least="0.459cm" fo:margin-bottom="0cm"/>
    </style:style>
    <style:style style:name="T4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0" style:family="paragraph" style:parent-style-name="Normal">
      <style:paragraph-properties style:line-height-at-least="0.459cm" fo:margin-bottom="0cm"/>
    </style:style>
    <style:style style:name="T4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609cm" style:use-optimal-row-height="false"/>
    </style:style>
    <style:style style:name="Cell14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1" style:family="paragraph" style:parent-style-name="Normal">
      <style:paragraph-properties style:line-height-at-least="0.459cm" fo:margin-bottom="0cm"/>
    </style:style>
    <style:style style:name="T4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2" style:family="paragraph" style:parent-style-name="Normal">
      <style:paragraph-properties style:line-height-at-least="0.459cm" fo:margin-bottom="0cm"/>
    </style:style>
    <style:style style:name="T4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3" style:family="paragraph" style:parent-style-name="Normal">
      <style:paragraph-properties style:line-height-at-least="0.459cm" fo:margin-bottom="0cm"/>
    </style:style>
    <style:style style:name="T4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8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8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4" style:family="paragraph" style:parent-style-name="Normal">
      <style:paragraph-properties style:line-height-at-least="0.459cm" fo:margin-bottom="0cm"/>
    </style:style>
    <style:style style:name="T4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85" style:family="paragraph" style:parent-style-name="Normal">
      <style:paragraph-properties style:line-height-at-least="0.459cm"/>
      <style:text-properties fo:font-size="8pt" style:font-size-asian="8pt" style:font-size-complex="8pt" fo:font-weight="bold" style:font-weight-asian="bold"/>
    </style:style>
    <style:style style:name="P486" style:family="paragraph" style:parent-style-name="Normal">
      <style:paragraph-properties fo:text-align="justify" style:line-height-at-least="0.459cm"/>
      <style:text-properties fo:font-size="10pt" style:font-size-asian="10pt" style:font-size-complex="10pt" fo:font-weight="bold" style:font-weight-asian="bold" style:font-weight-complex="bold"/>
    </style:style>
    <style:style style:name="P487" style:family="paragraph" style:parent-style-name="Normal">
      <style:paragraph-properties fo:text-align="justify" style:line-height-at-least="0.459cm"/>
      <style:text-properties fo:font-size="10pt" style:font-size-asian="10pt" style:font-size-complex="10pt" fo:font-weight="bold" style:font-weight-asian="bold" style:font-weight-complex="bold"/>
    </style:style>
    <style:style style:name="Table14" style:family="table">
      <style:table-properties table:align="left" style:width="16.753cm" fo:margin-left="0cm"/>
    </style:style>
    <style:style style:name="Column53" style:family="table-column">
      <style:table-column-properties style:column-width="10.003cm" style:use-optimal-column-width="false"/>
    </style:style>
    <style:style style:name="Column54" style:family="table-column">
      <style:table-column-properties style:column-width="4.249cm" style:use-optimal-column-width="false"/>
    </style:style>
    <style:style style:name="Column55" style:family="table-column">
      <style:table-column-properties style:column-width="2.501cm" style:use-optimal-column-width="false"/>
    </style:style>
    <style:style style:name="Row45" style:family="table-row">
      <style:table-row-properties style:min-row-height="0.482cm" style:use-optimal-row-height="false"/>
    </style:style>
    <style:style style:name="Cell146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8" style:family="paragraph" style:parent-style-name="Normal">
      <style:paragraph-properties style:line-height-at-least="0.459cm" fo:margin-bottom="0cm"/>
    </style:style>
    <style:style style:name="T4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47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89" style:family="paragraph" style:parent-style-name="Normal">
      <style:paragraph-properties style:line-height-at-least="0.459cm" fo:margin-bottom="0cm"/>
    </style:style>
    <style:style style:name="T4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4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0" style:family="paragraph" style:parent-style-name="Normal">
      <style:paragraph-properties style:line-height-at-least="0.459cm" fo:margin-bottom="0cm"/>
    </style:style>
    <style:style style:name="T4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46" style:family="table-row">
      <style:table-row-properties style:use-optimal-row-height="false"/>
    </style:style>
    <style:style style:name="Cell14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1" style:family="paragraph" style:parent-style-name="Normal">
      <style:paragraph-properties style:line-height-at-least="0.459cm" fo:margin-bottom="0cm"/>
    </style:style>
    <style:style style:name="T4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2" style:family="paragraph" style:parent-style-name="Normal">
      <style:paragraph-properties style:line-height-at-least="0.459cm" fo:margin-bottom="0cm"/>
    </style:style>
    <style:style style:name="T4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2_2" style:family="text">
      <style:text-properties fo:text-transform="uppercase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2_3" style:family="text">
      <style:text-properties fo:text-transform="uppercase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3" style:family="paragraph" style:parent-style-name="Normal">
      <style:paragraph-properties style:line-height-at-least="0.459cm" fo:margin-bottom="0cm"/>
    </style:style>
    <style:style style:name="T4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min-row-height="1.776cm" style:use-optimal-row-height="false"/>
    </style:style>
    <style:style style:name="Cell15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4" style:family="paragraph" style:parent-style-name="Normal">
      <style:paragraph-properties style:line-height-at-least="0.459cm" fo:margin-bottom="0cm"/>
    </style:style>
    <style:style style:name="T4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5" style:family="paragraph" style:parent-style-name="Normal">
      <style:paragraph-properties style:line-height-at-least="0.459cm" fo:margin-bottom="0cm"/>
    </style:style>
    <style:style style:name="T4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96" style:family="paragraph" style:parent-style-name="Normal">
      <style:paragraph-properties style:line-height-at-least="0.459cm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9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7" style:family="paragraph" style:parent-style-name="Normal">
      <style:paragraph-properties style:line-height-at-least="0.459cm" fo:margin-bottom="0cm"/>
    </style:style>
    <style:style style:name="T4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98" style:family="paragraph" style:parent-style-name="Normal">
      <style:paragraph-properties style:line-height-at-least="0.459cm" fo:margin-bottom="0cm"/>
    </style:style>
    <style:style style:name="T4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use-optimal-row-height="false"/>
    </style:style>
    <style:style style:name="Cell15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499" style:family="paragraph" style:parent-style-name="Normal">
      <style:paragraph-properties style:line-height-at-least="0.459cm" fo:margin-bottom="0cm"/>
    </style:style>
    <style:style style:name="T4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T49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00" style:family="paragraph" style:parent-style-name="Normal">
      <style:paragraph-properties style:line-height-at-least="0.459cm" fo:margin-bottom="0cm"/>
    </style:style>
    <style:style style:name="T5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5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01" style:family="paragraph" style:parent-style-name="Normal">
      <style:paragraph-properties style:line-height-at-least="0.459cm" fo:margin-bottom="0cm"/>
    </style:style>
    <style:style style:name="T5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502" style:family="paragraph" style:parent-style-name="Normal">
      <style:paragraph-properties fo:text-align="justify" style:line-height-at-least="0.459cm"/>
    </style:style>
    <style:style style:name="T502_1" style:family="text">
      <style:text-properties fo:font-size="10pt" style:font-size-asian="10pt" style:font-size-complex="10pt" fo:font-weight="bold" style:font-weight-asian="bold" style:font-weight-complex="bold"/>
    </style:style>
    <style:style style:name="T502_2" style:family="text">
      <style:text-properties fo:font-size="10pt" style:font-size-asian="10pt" style:font-size-complex="10pt" fo:font-weight="bold" style:font-weight-asian="bold" style:font-weight-complex="bold"/>
    </style:style>
    <style:style style:name="P503" style:family="paragraph" style:parent-style-name="Normal">
      <style:paragraph-properties style:line-height-at-least="0.459cm" fo:margin-bottom="0.282cm"/>
    </style:style>
    <style:style style:name="T503_1" style:family="text">
      <style:text-properties fo:font-size="10pt" style:font-size-asian="10pt" style:font-size-complex="11pt" style:font-weight-complex="bold"/>
    </style:style>
    <style:style style:name="T503_2" style:family="text">
      <style:text-properties fo:font-size="10pt" style:font-size-asian="10pt" style:font-size-complex="11pt" style:font-weight-complex="bold"/>
    </style:style>
    <style:style style:name="T503_3" style:family="text">
      <style:text-properties fo:font-size="10pt" style:font-size-asian="10pt" style:font-size-complex="11pt" style:font-weight-complex="bold"/>
    </style:style>
    <style:style style:name="T503_4" style:family="text">
      <style:text-properties fo:font-size="10pt" style:font-size-asian="10pt" style:font-size-complex="11pt" style:font-weight-complex="bold"/>
    </style:style>
    <style:style style:name="T503_5" style:family="text">
      <style:text-properties fo:font-size="10pt" style:font-size-asian="10pt" style:font-size-complex="11pt" style:font-weight-complex="bold"/>
    </style:style>
    <style:style style:name="T503_6" style:family="text">
      <style:text-properties fo:font-size="10pt" style:font-size-asian="10pt" style:font-size-complex="11pt" style:font-weight-complex="bold"/>
    </style:style>
    <style:style style:name="T503_7" style:family="text">
      <style:text-properties fo:font-size="10pt" style:font-size-asian="10pt" style:font-size-complex="11pt" style:font-weight-complex="bold"/>
    </style:style>
    <style:style style:name="T503_8" style:family="text">
      <style:text-properties fo:font-size="10pt" style:font-size-asian="10pt" style:font-size-complex="11pt" style:font-weight-complex="bold"/>
    </style:style>
    <style:style style:name="T503_9" style:family="text">
      <style:text-properties fo:font-size="10pt" style:font-size-asian="10pt" style:font-size-complex="11pt" style:font-weight-complex="bold"/>
    </style:style>
    <style:style style:name="T503_10" style:family="text">
      <style:text-properties fo:font-size="10pt" style:font-size-asian="10pt" style:font-size-complex="11pt" style:font-weight-complex="bold"/>
    </style:style>
    <style:style style:name="T503_11" style:family="text">
      <style:text-properties fo:font-size="10pt" style:font-size-asian="10pt" style:font-size-complex="11pt" style:font-weight-complex="bold"/>
    </style:style>
    <style:style style:name="T503_12" style:family="text">
      <style:text-properties fo:font-size="10pt" style:font-size-asian="10pt" style:font-size-complex="11pt" style:font-weight-complex="bold"/>
    </style:style>
    <style:style style:name="T503_13" style:family="text">
      <style:text-properties fo:font-size="10pt" style:font-size-asian="10pt" style:font-size-complex="11pt" style:font-weight-complex="bold"/>
    </style:style>
    <style:style style:name="T503_14" style:family="text">
      <style:text-properties fo:font-size="10pt" style:font-size-asian="10pt" style:font-size-complex="11pt" style:font-weight-complex="bold"/>
    </style:style>
    <style:style style:name="T503_15" style:family="text">
      <style:text-properties fo:font-size="10pt" style:font-size-asian="10pt" style:font-size-complex="11pt" style:font-weight-complex="bold"/>
    </style:style>
    <style:style style:name="P504" style:family="paragraph" style:parent-style-name="Normal">
      <style:paragraph-properties style:line-height-at-least="0.459cm" fo:margin-bottom="0.282cm"/>
    </style:style>
    <style:style style:name="T504_1" style:family="text">
      <style:text-properties fo:font-size="10pt" style:font-size-asian="10pt" style:font-size-complex="11pt" fo:font-weight="bold" style:font-weight-asian="bold" style:font-weight-complex="bold"/>
    </style:style>
    <style:style style:name="T504_2" style:family="text">
      <style:text-properties fo:font-size="10pt" style:font-size-asian="10pt" style:font-size-complex="11pt" fo:font-weight="bold" style:font-weight-asian="bold" style:font-weight-complex="bold"/>
    </style:style>
    <style:style style:name="T504_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4_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4_5" style:family="text">
      <style:text-properties fo:font-size="10pt" style:font-size-asian="10pt" style:font-size-complex="11pt" fo:font-weight="bold" style:font-weight-asian="bold" style:font-weight-complex="bold"/>
    </style:style>
    <style:style style:name="T504_6" style:family="text">
      <style:text-properties fo:font-size="10pt" style:font-size-asian="10pt" style:font-size-complex="11pt" style:font-weight-complex="bold"/>
    </style:style>
    <style:style style:name="T504_7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4_8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4_9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4_10" style:family="text">
      <style:text-properties fo:font-size="10pt" style:font-size-asian="10pt" style:font-size-complex="11pt" style:font-weight-complex="bold"/>
    </style:style>
    <style:style style:name="T504_11" style:family="text">
      <style:text-properties fo:font-size="10pt" style:font-size-asian="10pt" style:font-size-complex="11pt" style:font-weight-complex="bold"/>
    </style:style>
    <style:style style:name="T504_12" style:family="text">
      <style:text-properties fo:font-size="10pt" style:font-size-asian="10pt" style:font-size-complex="11pt" style:font-weight-complex="bold"/>
    </style:style>
    <style:style style:name="P505" style:family="paragraph" style:parent-style-name="Normal">
      <style:paragraph-properties style:line-height-at-least="0.459cm" fo:margin-bottom="0.282cm"/>
      <style:text-properties fo:font-size="10pt" style:font-size-asian="10pt" style:font-size-complex="11pt" style:font-weight-complex="bold"/>
    </style:style>
    <style:style style:name="T505_1" style:family="text" style:parent-style-name="Normal">
      <style:text-properties fo:font-size="10pt" style:font-size-asian="10pt" style:font-size-complex="11pt" style:font-weight-complex="bold"/>
    </style:style>
    <style:style style:name="FR11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506" style:family="paragraph" style:parent-style-name="Normal">
      <style:paragraph-properties style:line-height-at-least="0.459cm" fo:margin-bottom="0.282cm"/>
    </style:style>
    <style:style style:name="T506_1" style:family="text">
      <style:text-properties fo:font-size="10pt" style:font-size-asian="10pt" style:font-size-complex="11pt" fo:font-weight="bold" style:font-weight-asian="bold" style:font-weight-complex="bold"/>
    </style:style>
    <style:style style:name="T506_2" style:family="text">
      <style:text-properties fo:font-size="10pt" style:font-size-asian="10pt" style:font-size-complex="11pt" fo:font-weight="bold" style:font-weight-asian="bold" style:font-weight-complex="bold"/>
    </style:style>
    <style:style style:name="T506_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6_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6_5" style:family="text">
      <style:text-properties fo:font-size="10pt" style:font-size-asian="10pt" style:font-size-complex="11pt" fo:font-weight="bold" style:font-weight-asian="bold" style:font-weight-complex="bold"/>
    </style:style>
    <style:style style:name="T506_6" style:family="text">
      <style:text-properties fo:font-size="10pt" style:font-size-asian="10pt" style:font-size-complex="11pt" style:font-weight-complex="bold"/>
    </style:style>
    <style:style style:name="T506_7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6_8" style:family="text">
      <style:text-properties fo:font-size="10pt" style:font-size-asian="10pt" style:font-size-complex="11pt" style:font-weight-complex="bold"/>
    </style:style>
    <style:style style:name="T506_9" style:family="text">
      <style:text-properties fo:font-size="10pt" style:font-size-asian="10pt" style:font-size-complex="11pt" style:font-weight-complex="bold"/>
    </style:style>
    <style:style style:name="T506_10" style:family="text">
      <style:text-properties fo:font-size="10pt" style:font-size-asian="10pt" style:font-size-complex="11pt" style:font-weight-complex="bold"/>
    </style:style>
    <style:style style:name="T506_11" style:family="text">
      <style:text-properties fo:font-size="10pt" style:font-size-asian="10pt" style:font-size-complex="11pt" style:font-weight-complex="bold"/>
    </style:style>
    <style:style style:name="T506_12" style:family="text">
      <style:text-properties fo:font-size="10pt" style:font-size-asian="10pt" style:font-size-complex="11pt" style:font-weight-complex="bold"/>
    </style:style>
    <style:style style:name="P507" style:family="paragraph" style:parent-style-name="Normal">
      <style:paragraph-properties style:line-height-at-least="0.459cm" fo:margin-bottom="0.282cm"/>
      <style:text-properties fo:font-size="10pt" style:font-size-asian="10pt" style:font-size-complex="11pt" style:font-weight-complex="bold"/>
    </style:style>
    <style:style style:name="T507_1" style:family="text" style:parent-style-name="Normal">
      <style:text-properties fo:font-size="10pt" style:font-size-asian="10pt" style:font-size-complex="11pt" style:font-weight-complex="bold"/>
    </style:style>
    <style:style style:name="FR12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508" style:family="paragraph" style:parent-style-name="Normal">
      <style:paragraph-properties style:line-height-at-least="0.459cm" fo:margin-bottom="0.282cm"/>
    </style:style>
    <style:style style:name="T508_1" style:family="text">
      <style:text-properties fo:font-size="10pt" style:font-size-asian="10pt" style:font-size-complex="11pt" fo:font-weight="bold" style:font-weight-asian="bold" style:font-weight-complex="bold"/>
    </style:style>
    <style:style style:name="T508_2" style:family="text">
      <style:text-properties fo:font-size="10pt" style:font-size-asian="10pt" style:font-size-complex="11pt" fo:font-weight="bold" style:font-weight-asian="bold" style:font-weight-complex="bold"/>
    </style:style>
    <style:style style:name="T508_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5" style:family="text">
      <style:text-properties fo:font-size="10pt" style:font-size-asian="10pt" style:font-size-complex="11pt" fo:font-weight="bold" style:font-weight-asian="bold" style:font-weight-complex="bold"/>
    </style:style>
    <style:style style:name="T508_6" style:family="text">
      <style:text-properties fo:font-size="10pt" style:font-size-asian="10pt" style:font-size-complex="11pt" style:font-weight-complex="bold"/>
    </style:style>
    <style:style style:name="T508_7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8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9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0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1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2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08_15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P509" style:family="paragraph" style:parent-style-name="Normal">
      <style:paragraph-properties style:line-height-at-least="0.459cm" fo:margin-bottom="0.282cm"/>
    </style:style>
    <style:style style:name="T509_1" style:family="text">
      <style:text-properties fo:font-size="10pt" style:font-size-asian="10pt" style:font-size-complex="11pt" style:font-weight-complex="bold"/>
    </style:style>
    <style:style style:name="T509_2" style:family="text">
      <style:text-properties fo:font-size="10pt" style:font-size-asian="10pt" style:font-size-complex="11pt" style:font-weight-complex="bold"/>
    </style:style>
    <style:style style:name="T509_3" style:family="text">
      <style:text-properties fo:font-size="10pt" style:font-size-asian="10pt" style:font-size-complex="11pt" style:font-weight-complex="bold"/>
    </style:style>
    <style:style style:name="T509_4" style:family="text">
      <style:text-properties fo:font-size="10pt" style:font-size-asian="10pt" style:font-size-complex="11pt" style:font-weight-complex="bold"/>
    </style:style>
    <style:style style:name="T509_5" style:family="text">
      <style:text-properties fo:font-size="10pt" style:font-size-asian="10pt" style:font-size-complex="11pt" style:font-weight-complex="bold"/>
    </style:style>
    <style:style style:name="T509_6" style:family="text">
      <style:text-properties fo:font-size="10pt" style:font-size-asian="10pt" style:font-size-complex="11pt" style:font-weight-complex="bold"/>
    </style:style>
    <style:style style:name="T509_7" style:family="text">
      <style:text-properties fo:font-size="10pt" style:font-size-asian="10pt" style:font-size-complex="11pt" style:font-weight-complex="bold"/>
    </style:style>
    <style:style style:name="T509_8" style:family="text">
      <style:text-properties fo:font-size="10pt" style:font-size-asian="10pt" style:font-size-complex="11pt" style:font-weight-complex="bold"/>
    </style:style>
    <style:style style:name="T509_9" style:family="text">
      <style:text-properties fo:font-size="10pt" style:font-size-asian="10pt" style:font-size-complex="11pt" style:font-weight-complex="bold"/>
    </style:style>
    <style:style style:name="T509_10" style:family="text">
      <style:text-properties fo:font-size="10pt" style:font-size-asian="10pt" style:font-size-complex="11pt" style:font-weight-complex="bold"/>
    </style:style>
    <style:style style:name="T509_11" style:family="text">
      <style:text-properties fo:font-size="10pt" style:font-size-asian="10pt" style:font-size-complex="11pt" style:font-weight-complex="bold"/>
    </style:style>
    <style:style style:name="T509_12" style:family="text">
      <style:text-properties fo:font-size="10pt" style:font-size-asian="10pt" style:font-size-complex="11pt" style:font-weight-complex="bold"/>
    </style:style>
    <style:style style:name="T509_13" style:family="text">
      <style:text-properties fo:font-size="10pt" style:font-size-asian="10pt" style:font-size-complex="11pt" style:font-weight-complex="bold"/>
    </style:style>
    <style:style style:name="T509_14" style:family="text">
      <style:text-properties fo:font-size="10pt" style:font-size-asian="10pt" style:font-size-complex="11pt" style:font-weight-complex="bold"/>
    </style:style>
    <style:style style:name="T509_15" style:family="text">
      <style:text-properties fo:font-size="10pt" style:font-size-asian="10pt" style:font-size-complex="11pt" style:font-weight-complex="bold"/>
    </style:style>
    <style:style style:name="T509_16" style:family="text">
      <style:text-properties fo:font-size="10pt" style:font-size-asian="10pt" style:font-size-complex="11pt" style:font-weight-complex="bold"/>
    </style:style>
    <style:style style:name="T509_17" style:family="text">
      <style:text-properties fo:font-size="10pt" style:font-size-asian="10pt" style:font-size-complex="11pt" style:font-weight-complex="bold"/>
    </style:style>
    <style:style style:name="T509_18" style:family="text">
      <style:text-properties fo:font-size="10pt" style:font-size-asian="10pt" style:font-size-complex="11pt" style:font-weight-complex="bold"/>
    </style:style>
    <style:style style:name="T509_19" style:family="text">
      <style:text-properties fo:font-size="10pt" style:font-size-asian="10pt" style:font-size-complex="11pt" style:font-weight-complex="bold"/>
    </style:style>
    <style:style style:name="T509_20" style:family="text">
      <style:text-properties fo:font-size="10pt" style:font-size-asian="10pt" style:font-size-complex="11pt" style:font-weight-complex="bold"/>
    </style:style>
    <style:style style:name="T509_21" style:family="text">
      <style:text-properties fo:font-size="10pt" style:font-size-asian="10pt" style:font-size-complex="11pt" style:font-weight-complex="bold"/>
    </style:style>
    <style:style style:name="T509_22" style:family="text">
      <style:text-properties fo:font-size="10pt" style:font-size-asian="10pt" style:font-size-complex="11pt" style:font-weight-complex="bold"/>
    </style:style>
    <style:style style:name="T509_23" style:family="text">
      <style:text-properties fo:font-size="10pt" style:font-size-asian="10pt" style:font-size-complex="11pt" style:font-weight-complex="bold"/>
    </style:style>
    <style:style style:name="T509_24" style:family="text">
      <style:text-properties fo:font-size="10pt" style:font-size-asian="10pt" style:font-size-complex="11pt" style:font-weight-complex="bold"/>
    </style:style>
    <style:style style:name="T509_25" style:family="text">
      <style:text-properties fo:font-size="10pt" style:font-size-asian="10pt" style:font-size-complex="11pt" style:font-weight-complex="bold"/>
    </style:style>
    <style:style style:name="T509_26" style:family="text">
      <style:text-properties fo:font-size="10pt" style:font-size-asian="10pt" style:font-size-complex="11pt" style:font-weight-complex="bold"/>
    </style:style>
    <style:style style:name="T509_27" style:family="text">
      <style:text-properties fo:font-size="10pt" style:font-size-asian="10pt" style:font-size-complex="11pt" style:font-weight-complex="bold"/>
    </style:style>
    <style:style style:name="T509_28" style:family="text">
      <style:text-properties fo:font-size="10pt" style:font-size-asian="10pt" style:font-size-complex="11pt" style:font-weight-complex="bold"/>
    </style:style>
    <style:style style:name="T509_29" style:family="text">
      <style:text-properties fo:font-size="10pt" style:font-size-asian="10pt" style:font-size-complex="11pt" style:font-weight-complex="bold"/>
    </style:style>
    <style:style style:name="P510" style:family="paragraph" style:parent-style-name="Normal">
      <style:paragraph-properties style:line-height-at-least="0.459cm" fo:margin-bottom="0.282cm"/>
    </style:style>
    <style:style style:name="T510_1" style:family="text">
      <style:text-properties fo:font-size="10pt" style:font-size-asian="10pt" style:font-size-complex="11pt" style:font-weight-complex="bold"/>
    </style:style>
    <style:style style:name="T510_2" style:family="text">
      <style:text-properties fo:font-size="10pt" style:font-size-asian="10pt" style:font-size-complex="11pt" style:font-weight-complex="bold"/>
    </style:style>
    <style:style style:name="T510_3" style:family="text">
      <style:text-properties fo:font-size="10pt" style:font-size-asian="10pt" style:font-size-complex="11pt" style:font-weight-complex="bold"/>
    </style:style>
    <style:style style:name="T510_4" style:family="text">
      <style:text-properties fo:font-size="10pt" style:font-size-asian="10pt" style:font-size-complex="11pt" style:font-weight-complex="bold"/>
    </style:style>
    <style:style style:name="T510_5" style:family="text">
      <style:text-properties fo:font-size="10pt" style:font-size-asian="10pt" style:font-size-complex="11pt" style:font-weight-complex="bold"/>
    </style:style>
    <style:style style:name="T510_6" style:family="text">
      <style:text-properties fo:font-size="10pt" style:font-size-asian="10pt" style:font-size-complex="11pt" style:font-weight-complex="bold"/>
    </style:style>
    <style:style style:name="T510_7" style:family="text">
      <style:text-properties fo:font-size="10pt" style:font-size-asian="10pt" style:font-size-complex="11pt" style:font-weight-complex="bold"/>
    </style:style>
    <style:style style:name="T510_8" style:family="text">
      <style:text-properties fo:font-size="10pt" style:font-size-asian="10pt" style:font-size-complex="11pt" style:font-weight-complex="bold"/>
    </style:style>
    <style:style style:name="T510_9" style:family="text">
      <style:text-properties fo:font-size="10pt" style:font-size-asian="10pt" style:font-size-complex="11pt" style:font-weight-complex="bold"/>
    </style:style>
    <style:style style:name="P511" style:family="paragraph" style:parent-style-name="Normal">
      <style:paragraph-properties style:line-height-at-least="0.459cm" fo:margin-bottom="0.282cm"/>
    </style:style>
    <style:style style:name="T511_1" style:family="text">
      <style:text-properties fo:font-size="10pt" style:font-size-asian="10pt" style:font-size-complex="11pt" fo:font-weight="bold" style:font-weight-asian="bold" style:font-weight-complex="bold"/>
    </style:style>
    <style:style style:name="P512" style:family="paragraph" style:parent-style-name="Normal">
      <style:paragraph-properties style:line-height-at-least="0.459cm" fo:margin-bottom="0.282cm"/>
    </style:style>
    <style:style style:name="T512_1" style:family="text">
      <style:text-properties fo:font-size="10pt" style:font-size-asian="10pt" style:font-size-complex="11pt"/>
    </style:style>
    <style:style style:name="T512_2" style:family="text">
      <style:text-properties fo:font-size="10pt" style:font-size-asian="10pt" style:font-size-complex="11pt"/>
    </style:style>
    <style:style style:name="T512_3" style:family="text">
      <style:text-properties fo:font-size="10pt" style:font-size-asian="10pt" style:font-size-complex="11pt"/>
    </style:style>
    <style:style style:name="T512_4" style:family="text">
      <style:text-properties fo:font-size="10pt" style:font-size-asian="10pt" style:font-size-complex="11pt"/>
    </style:style>
    <style:style style:name="T512_5" style:family="text">
      <style:text-properties fo:font-size="10pt" style:font-size-asian="10pt" style:font-size-complex="11pt"/>
    </style:style>
    <style:style style:name="T512_6" style:family="text">
      <style:text-properties fo:font-size="10pt" style:font-size-asian="10pt" style:font-size-complex="11pt"/>
    </style:style>
    <style:style style:name="T512_7" style:family="text">
      <style:text-properties fo:font-size="10pt" style:font-size-asian="10pt" style:font-size-complex="11pt"/>
    </style:style>
    <style:style style:name="P513" style:family="paragraph" style:parent-style-name="Normal">
      <style:paragraph-properties style:line-height-at-least="0.459cm" fo:margin-bottom="0.282cm"/>
    </style:style>
    <style:style style:name="T513_1" style:family="text">
      <style:text-properties fo:font-size="10pt" style:font-size-asian="10pt" style:font-size-complex="11pt"/>
    </style:style>
    <style:style style:name="T513_2" style:family="text">
      <style:text-properties fo:font-size="10pt" style:font-size-asian="10pt" style:font-size-complex="11pt"/>
    </style:style>
    <style:style style:name="T513_3" style:family="text">
      <style:text-properties fo:font-size="10pt" style:font-size-asian="10pt" style:font-size-complex="11pt"/>
    </style:style>
    <style:style style:name="T513_4" style:family="text">
      <style:text-properties fo:font-size="10pt" style:font-size-asian="10pt" style:font-size-complex="11pt"/>
    </style:style>
    <style:style style:name="Table15" style:family="table">
      <style:table-properties table:align="left" style:width="16.503cm" fo:margin-left="-0.259cm"/>
    </style:style>
    <style:style style:name="Column56" style:family="table-column">
      <style:table-column-properties style:column-width="3.013cm" style:use-optimal-column-width="false"/>
    </style:style>
    <style:style style:name="Column57" style:family="table-column">
      <style:table-column-properties style:column-width="1.087cm" style:use-optimal-column-width="false"/>
    </style:style>
    <style:style style:name="Column58" style:family="table-column">
      <style:table-column-properties style:column-width="1.653cm" style:use-optimal-column-width="false"/>
    </style:style>
    <style:style style:name="Column59" style:family="table-column">
      <style:table-column-properties style:column-width="5.791cm" style:use-optimal-column-width="false"/>
    </style:style>
    <style:style style:name="Column60" style:family="table-column">
      <style:table-column-properties style:column-width="4.96cm" style:use-optimal-column-width="false"/>
    </style:style>
    <style:style style:name="Row49" style:family="table-row">
      <style:table-row-properties style:min-row-height="0.863cm" style:use-optimal-row-height="false"/>
    </style:style>
    <style:style style:name="Cell15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4" style:family="paragraph" style:parent-style-name="Normal">
      <style:paragraph-properties fo:break-before="page" style:line-height-at-least="0.459cm" fo:margin-bottom="0.282cm"/>
    </style:style>
    <style:style style:name="T5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Cell159" style:family="table-cell">
      <style:table-cell-properties fo:background-color="#ffffff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5" style:family="paragraph" style:parent-style-name="Normal">
      <style:paragraph-properties style:line-height-at-least="0.459cm" fo:margin-bottom="0.282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0" style:family="table-row">
      <style:table-row-properties style:min-row-height="0.612cm" style:use-optimal-row-height="false"/>
    </style:style>
    <style:style style:name="Cell16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6" style:family="paragraph" style:parent-style-name="Normal">
      <style:paragraph-properties style:line-height-at-least="0.459cm" fo:margin-bottom="0.282cm"/>
    </style:style>
    <style:style style:name="T5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7" style:family="paragraph" style:parent-style-name="Normal">
      <style:paragraph-properties style:line-height-at-least="0.459cm" fo:margin-bottom="0.282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8" style:family="paragraph" style:parent-style-name="Normal">
      <style:paragraph-properties style:line-height-at-least="0.459cm" fo:margin-bottom="0.282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19" style:family="paragraph" style:parent-style-name="Normal">
      <style:paragraph-properties style:line-height-at-least="0.459cm" fo:margin-bottom="0.282cm"/>
    </style:style>
    <style:style style:name="T5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1" style:family="table-row">
      <style:table-row-properties style:min-row-height="0.609cm" style:use-optimal-row-height="false"/>
    </style:style>
    <style:style style:name="Cell164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0" style:family="paragraph" style:parent-style-name="Normal">
      <style:paragraph-properties style:line-height-at-least="0.459cm" fo:margin-bottom="0.282cm"/>
    </style:style>
    <style:style style:name="T5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1" style:family="paragraph" style:parent-style-name="Normal">
      <style:paragraph-properties style:line-height-at-least="0.459cm" fo:margin-bottom="0.282cm"/>
    </style:style>
    <style:style style:name="T5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6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2" style:family="paragraph" style:parent-style-name="Normal">
      <style:paragraph-properties style:line-height-at-least="0.459cm" fo:margin-bottom="0.282cm"/>
    </style:style>
    <style:style style:name="T5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6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3" style:family="paragraph" style:parent-style-name="Normal">
      <style:paragraph-properties style:line-height-at-least="0.459cm" fo:margin-bottom="0.282cm"/>
    </style:style>
    <style:style style:name="T5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P524" style:family="paragraph" style:parent-style-name="Normal">
      <style:paragraph-properties style:line-height-at-least="0.459cm" fo:margin-bottom="0.282cm"/>
      <style:text-properties fo:font-size="10pt" style:font-size-asian="10pt" style:font-size-complex="11pt" fo:font-weight="bold" style:font-weight-asian="bold"/>
    </style:style>
    <style:style style:name="Table16" style:family="table">
      <style:table-properties table:align="left" style:width="16.753cm" fo:margin-left="0cm"/>
    </style:style>
    <style:style style:name="Column61" style:family="table-column">
      <style:table-column-properties style:column-width="10.003cm" style:use-optimal-column-width="false"/>
    </style:style>
    <style:style style:name="Column62" style:family="table-column">
      <style:table-column-properties style:column-width="3.741cm" style:use-optimal-column-width="false"/>
    </style:style>
    <style:style style:name="Column63" style:family="table-column">
      <style:table-column-properties style:column-width="3.009cm" style:use-optimal-column-width="false"/>
    </style:style>
    <style:style style:name="Row52" style:family="table-row">
      <style:table-row-properties style:min-row-height="0.482cm" style:use-optimal-row-height="false"/>
    </style:style>
    <style:style style:name="Cell168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5" style:family="paragraph" style:parent-style-name="Normal">
      <style:paragraph-properties style:line-height-at-least="0.459cm" fo:margin-bottom="0.282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Cell16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6" style:family="paragraph" style:parent-style-name="Normal">
      <style:paragraph-properties style:line-height-at-least="0.459cm" fo:margin-bottom="0.282cm"/>
    </style:style>
    <style:style style:name="T5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Cell170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7" style:family="paragraph" style:parent-style-name="Normal">
      <style:paragraph-properties style:line-height-at-least="0.459cm" fo:margin-bottom="0.282cm"/>
    </style:style>
    <style:style style:name="T5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Row53" style:family="table-row">
      <style:table-row-properties style:use-optimal-row-height="false"/>
    </style:style>
    <style:style style:name="Cell17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28" style:family="paragraph" style:parent-style-name="Normal">
      <style:paragraph-properties style:line-height-at-least="0.459cm" fo:margin-bottom="0.282cm"/>
    </style:style>
    <style:style style:name="T5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2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P529" style:family="paragraph" style:parent-style-name="Normal">
      <style:paragraph-properties style:line-height-at-least="0.459cm" fo:margin-bottom="0.28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0" style:family="paragraph" style:parent-style-name="Normal">
      <style:paragraph-properties style:line-height-at-least="0.459cm" fo:margin-bottom="0.282cm"/>
    </style:style>
    <style:style style:name="T5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1" style:family="paragraph" style:parent-style-name="Normal">
      <style:paragraph-properties fo:text-align="center" style:line-height-at-least="0.459cm" fo:margin-bottom="0.282cm"/>
    </style:style>
    <style:style style:name="T5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Row54" style:family="table-row">
      <style:table-row-properties style:use-optimal-row-height="false"/>
    </style:style>
    <style:style style:name="Cell17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2" style:family="paragraph" style:parent-style-name="Normal">
      <style:paragraph-properties style:line-height-at-least="0.459cm" fo:margin-bottom="0.282cm"/>
    </style:style>
    <style:style style:name="T5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3" style:family="paragraph" style:parent-style-name="Normal">
      <style:paragraph-properties style:line-height-at-least="0.459cm" fo:margin-bottom="0.282cm"/>
    </style:style>
    <style:style style:name="T5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4" style:family="paragraph" style:parent-style-name="Normal">
      <style:paragraph-properties style:line-height-at-least="0.459cm" fo:margin-bottom="0.282cm"/>
    </style:style>
    <style:style style:name="T5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P535" style:family="paragraph" style:parent-style-name="Normal">
      <style:paragraph-properties style:line-height-at-least="0.459cm" fo:margin-bottom="0.28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Row55" style:family="table-row">
      <style:table-row-properties style:use-optimal-row-height="false"/>
    </style:style>
    <style:style style:name="Cell17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6" style:family="paragraph" style:parent-style-name="Normal">
      <style:paragraph-properties style:line-height-at-least="0.459cm" fo:margin-bottom="0.282cm"/>
    </style:style>
    <style:style style:name="T5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7" style:family="paragraph" style:parent-style-name="Normal">
      <style:paragraph-properties style:line-height-at-least="0.459cm" fo:margin-bottom="0.282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7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8" style:family="paragraph" style:parent-style-name="Normal">
      <style:paragraph-properties style:line-height-at-least="0.459cm" fo:margin-bottom="0.282cm"/>
    </style:style>
    <style:style style:name="T5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Row56" style:family="table-row">
      <style:table-row-properties style:use-optimal-row-height="false"/>
    </style:style>
    <style:style style:name="Cell18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39" style:family="paragraph" style:parent-style-name="Normal">
      <style:paragraph-properties style:line-height-at-least="0.459cm" fo:margin-bottom="0.282cm"/>
    </style:style>
    <style:style style:name="T5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53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8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40" style:family="paragraph" style:parent-style-name="Normal">
      <style:paragraph-properties style:line-height-at-least="0.459cm" fo:margin-bottom="0.282cm"/>
    </style:style>
    <style:style style:name="T5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Cell18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541" style:family="paragraph" style:parent-style-name="Normal">
      <style:paragraph-properties style:line-height-at-least="0.459cm" fo:margin-bottom="0.282cm"/>
    </style:style>
    <style:style style:name="T5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P542" style:family="paragraph" style:parent-style-name="Normal">
      <style:paragraph-properties style:line-height-at-least="0.459cm" fo:margin-bottom="0.282cm"/>
      <style:text-properties fo:font-size="10pt" style:font-size-asian="10pt" style:font-size-complex="11pt"/>
    </style:style>
    <style:style style:name="P543" style:family="paragraph" style:parent-style-name="Normal">
      <style:paragraph-properties style:line-height-at-least="0.459cm" fo:margin-bottom="0.282cm"/>
    </style:style>
    <style:style style:name="T543_1" style:family="text">
      <style:text-properties fo:font-size="10pt" style:font-size-asian="10pt" style:font-size-complex="11pt" fo:font-weight="bold" style:font-weight-asian="bold" style:font-weight-complex="bold"/>
    </style:style>
    <style:style style:name="P544" style:family="paragraph" style:parent-style-name="Normal">
      <style:paragraph-properties style:line-height-at-least="0.459cm" fo:margin-bottom="0.282cm"/>
    </style:style>
    <style:style style:name="T544_1" style:family="text">
      <style:text-properties fo:font-size="10pt" style:font-size-asian="10pt" style:font-size-complex="11pt"/>
    </style:style>
    <style:style style:name="T544_2" style:family="text">
      <style:text-properties fo:font-size="10pt" style:font-size-asian="10pt" style:font-size-complex="11pt"/>
    </style:style>
    <style:style style:name="T544_3" style:family="text">
      <style:text-properties fo:font-size="10pt" style:font-size-asian="10pt" style:font-size-complex="11pt"/>
    </style:style>
    <style:style style:name="P545" style:family="paragraph" style:parent-style-name="Normal">
      <style:paragraph-properties style:line-height-at-least="0.459cm" fo:margin-bottom="0.282cm"/>
    </style:style>
    <style:style style:name="T545_1" style:family="text">
      <style:text-properties fo:font-size="10pt" style:font-size-asian="10pt" style:font-size-complex="11pt"/>
    </style:style>
    <style:style style:name="T545_2" style:family="text">
      <style:text-properties fo:font-size="10pt" style:font-size-asian="10pt" style:font-size-complex="10pt"/>
    </style:style>
    <style:style style:name="T545_3" style:family="text">
      <style:text-properties fo:font-size="10pt" style:font-size-asian="10pt" style:font-size-complex="10pt"/>
    </style:style>
    <style:style style:name="T545_4" style:family="text">
      <style:text-properties fo:font-size="10pt" style:font-size-asian="10pt" style:font-size-complex="10pt"/>
    </style:style>
    <style:style style:name="P546" style:family="paragraph" style:parent-style-name="Normal">
      <style:paragraph-properties style:line-height-at-least="0.459cm" fo:margin-bottom="0.282cm"/>
    </style:style>
    <style:style style:name="T546_1" style:family="text">
      <style:text-properties fo:font-size="10pt" style:font-size-asian="10pt" style:font-size-complex="11pt" fo:font-weight="bold" style:font-weight-asian="bold" style:font-weight-complex="bold"/>
    </style:style>
    <style:style style:name="T546_2" style:family="text">
      <style:text-properties fo:font-size="10pt" style:font-size-asian="10pt" style:font-size-complex="11pt" fo:font-weight="bold" style:font-weight-asian="bold" style:font-weight-complex="bold"/>
    </style:style>
    <style:style style:name="T546_3" style:family="text">
      <style:text-properties fo:font-size="10pt" style:font-size-asian="10pt" style:font-size-complex="11pt" fo:font-weight="bold" style:font-weight-asian="bold" style:font-weight-complex="bold"/>
    </style:style>
    <style:style style:name="T546_4" style:family="text">
      <style:text-properties fo:font-size="10pt" style:font-size-asian="10pt" style:font-size-complex="11pt" fo:font-weight="bold" style:font-weight-asian="bold" style:font-weight-complex="bold"/>
    </style:style>
    <style:style style:name="T546_5" style:family="text">
      <style:text-properties fo:font-size="10pt" style:font-size-asian="10pt" style:font-size-complex="11pt" fo:font-weight="bold" style:font-weight-asian="bold" style:font-weight-complex="bold"/>
    </style:style>
    <style:style style:name="T546_6" style:family="text">
      <style:text-properties fo:font-size="10pt" style:font-size-asian="10pt" style:font-size-complex="11pt" fo:font-weight="bold" style:font-weight-asian="bold" style:font-weight-complex="bold"/>
    </style:style>
    <style:style style:name="T546_7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P547" style:family="paragraph" style:parent-style-name="Normal">
      <style:paragraph-properties style:line-height-at-least="0.459cm" fo:margin-bottom="0.282cm"/>
    </style:style>
    <style:style style:name="T547_1" style:family="text">
      <style:text-properties fo:font-size="10pt" style:font-size-asian="10pt" style:font-size-complex="11pt" fo:font-weight="bold" style:font-weight-asian="bold" style:font-weight-complex="bold"/>
    </style:style>
    <style:style style:name="T547_2" style:family="text">
      <style:text-properties fo:font-size="10pt" style:font-size-asian="10pt" style:font-size-complex="11pt" style:font-weight-complex="bold"/>
    </style:style>
    <style:style style:name="T547_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47_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47_5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47_6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P548" style:family="paragraph" style:parent-style-name="Normal">
      <style:paragraph-properties style:line-height-at-least="0.459cm" fo:margin-bottom="0.282cm"/>
    </style:style>
    <style:style style:name="T548_1" style:family="text">
      <style:text-properties fo:font-size="10pt" style:font-size-asian="10pt"/>
    </style:style>
    <style:style style:name="T548_2" style:family="text">
      <style:text-properties fo:background-color="#ffffff" fo:font-size="10pt" style:font-size-asian="10pt"/>
    </style:style>
    <style:style style:name="T548_3" style:family="text">
      <style:text-properties fo:background-color="#ffffff" fo:font-size="10pt" style:font-size-asian="10pt"/>
    </style:style>
    <style:style style:name="T548_4" style:family="text">
      <style:text-properties fo:background-color="#ffffff" fo:font-size="10pt" style:font-size-asian="10pt"/>
    </style:style>
    <style:style style:name="T548_5" style:family="text">
      <style:text-properties fo:font-size="10pt" style:font-size-asian="10pt"/>
    </style:style>
    <style:style style:name="T548_6" style:family="text">
      <style:text-properties fo:font-size="10pt" style:font-size-asian="10pt"/>
    </style:style>
    <style:style style:name="T548_7" style:family="text">
      <style:text-properties fo:font-size="10pt" style:font-size-asian="10pt"/>
    </style:style>
    <style:style style:name="T548_8" style:family="text">
      <style:text-properties fo:font-size="10pt" style:font-size-asian="10pt"/>
    </style:style>
    <style:style style:name="T548_9" style:family="text">
      <style:text-properties fo:font-size="10pt" style:font-size-asian="10pt"/>
    </style:style>
    <style:style style:name="T548_10" style:family="text">
      <style:text-properties fo:font-size="10pt" style:font-size-asian="10pt"/>
    </style:style>
    <style:style style:name="T548_11" style:family="text">
      <style:text-properties fo:font-size="10pt" style:font-size-asian="10pt"/>
    </style:style>
    <style:style style:name="T548_12" style:family="text">
      <style:text-properties fo:font-size="10pt" style:font-size-asian="10pt"/>
    </style:style>
    <style:style style:name="T548_13" style:family="text">
      <style:text-properties fo:font-size="10pt" style:font-size-asian="10pt"/>
    </style:style>
    <style:style style:name="T548_14" style:family="text">
      <style:text-properties fo:font-size="10pt" style:font-size-asian="10pt"/>
    </style:style>
    <style:style style:name="T548_15" style:family="text">
      <style:text-properties fo:font-size="10pt" style:font-size-asian="10pt"/>
    </style:style>
    <style:style style:name="T548_16" style:family="text">
      <style:text-properties fo:font-size="10pt" style:font-size-asian="10pt"/>
    </style:style>
    <style:style style:name="Table17" style:family="table">
      <style:table-properties table:align="left" style:width="10.354cm" fo:margin-left="0cm"/>
    </style:style>
    <style:style style:name="Column64" style:family="table-column">
      <style:table-column-properties style:column-width="7.743cm"/>
    </style:style>
    <style:style style:name="Column65" style:family="table-column">
      <style:table-column-properties style:column-width="1.236cm"/>
    </style:style>
    <style:style style:name="Column66" style:family="table-column">
      <style:table-column-properties style:column-width="1.374cm"/>
    </style:style>
    <style:style style:name="Row57" style:family="table-row">
      <style:table-row-properties style:min-row-height="0.547cm"/>
    </style:style>
    <style:style style:name="Cell18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9" style:family="paragraph" style:parent-style-name="Normal">
      <style:paragraph-properties fo:line-height="108%" fo:margin-bottom="0.282cm"/>
    </style:style>
    <style:style style:name="T5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18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0" style:family="paragraph" style:parent-style-name="Normal">
      <style:paragraph-properties fo:line-height="108%" fo:margin-bottom="0.282cm"/>
    </style:style>
    <style:style style:name="T5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18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8%" fo:margin-bottom="0.282cm"/>
    </style:style>
    <style:style style:name="T5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58" style:family="table-row">
      <style:table-row-properties style:min-row-height="0.547cm"/>
    </style:style>
    <style:style style:name="Cell1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2" style:family="paragraph" style:parent-style-name="Normal">
      <style:paragraph-properties fo:line-height="108%" fo:margin-bottom="0.282cm"/>
    </style:style>
    <style:style style:name="T5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3" style:family="paragraph" style:parent-style-name="Normal">
      <style:paragraph-properties fo:line-height="108%" fo:margin-bottom="0.282cm"/>
    </style:style>
    <style:style style:name="T5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8%" fo:margin-bottom="0.282cm"/>
    </style:style>
    <style:style style:name="T5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59" style:family="table-row">
      <style:table-row-properties style:min-row-height="0.547cm"/>
    </style:style>
    <style:style style:name="Cell1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5" style:family="paragraph" style:parent-style-name="Normal">
      <style:paragraph-properties fo:line-height="108%" fo:margin-bottom="0.282cm"/>
    </style:style>
    <style:style style:name="T5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55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55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6" style:family="paragraph" style:parent-style-name="Normal">
      <style:paragraph-properties fo:line-height="108%" fo:margin-bottom="0.282cm"/>
    </style:style>
    <style:style style:name="T5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8%" fo:margin-bottom="0.282cm"/>
    </style:style>
    <style:style style:name="T5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60" style:family="table-row">
      <style:table-row-properties style:min-row-height="0.547cm"/>
    </style:style>
    <style:style style:name="Cell1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8" style:family="paragraph" style:parent-style-name="Normal">
      <style:paragraph-properties fo:line-height="108%" fo:margin-bottom="0.282cm"/>
    </style:style>
    <style:style style:name="T5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9" style:family="paragraph" style:parent-style-name="Normal">
      <style:paragraph-properties fo:line-height="108%" fo:margin-bottom="0.282cm"/>
    </style:style>
    <style:style style:name="T5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8%" fo:margin-bottom="0.282cm"/>
    </style:style>
    <style:style style:name="T5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61" style:family="table-row">
      <style:table-row-properties style:min-row-height="0.547cm"/>
    </style:style>
    <style:style style:name="Cell1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1" style:family="paragraph" style:parent-style-name="Normal">
      <style:paragraph-properties fo:line-height="108%" fo:margin-bottom="0.282cm"/>
    </style:style>
    <style:style style:name="T5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2" style:family="paragraph" style:parent-style-name="Normal">
      <style:paragraph-properties fo:line-height="108%" fo:margin-bottom="0.282cm"/>
    </style:style>
    <style:style style:name="T5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19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8%" fo:margin-bottom="0.282cm"/>
    </style:style>
    <style:style style:name="T5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62" style:family="table-row">
      <style:table-row-properties style:min-row-height="0.547cm"/>
    </style:style>
    <style:style style:name="Cell19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4" style:family="paragraph" style:parent-style-name="Normal">
      <style:paragraph-properties fo:line-height="108%" fo:margin-bottom="0.282cm"/>
    </style:style>
    <style:style style:name="T5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19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5" style:family="paragraph" style:parent-style-name="Normal">
      <style:paragraph-properties fo:line-height="108%" fo:margin-bottom="0.282cm"/>
    </style:style>
    <style:style style:name="T5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20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8%" fo:margin-bottom="0.282cm"/>
    </style:style>
    <style:style style:name="T5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567" style:family="paragraph" style:parent-style-name="Normal">
      <style:paragraph-properties style:line-height-at-least="0.459cm" fo:margin-bottom="0.282cm"/>
      <style:text-properties fo:font-size="10pt" style:font-size-asian="10pt"/>
    </style:style>
    <style:style style:name="P568" style:family="paragraph" style:parent-style-name="Normal">
      <style:paragraph-properties style:line-height-at-least="0.459cm" fo:margin-bottom="0.282cm"/>
    </style:style>
    <style:style style:name="T568_1" style:family="text">
      <style:text-properties fo:font-size="10pt" style:font-size-asian="10pt"/>
    </style:style>
    <style:style style:name="T568_2" style:family="text">
      <style:text-properties fo:font-size="10pt" style:font-size-asian="10pt"/>
    </style:style>
    <style:style style:name="T568_3" style:family="text">
      <style:text-properties fo:font-size="10pt" style:font-size-asian="10pt"/>
    </style:style>
    <style:style style:name="T568_4" style:family="text">
      <style:text-properties fo:font-size="10pt" style:font-size-asian="10pt"/>
    </style:style>
    <style:style style:name="T568_5" style:family="text">
      <style:text-properties fo:font-size="10pt" style:font-size-asian="10pt"/>
    </style:style>
    <style:style style:name="T568_6" style:family="text">
      <style:text-properties fo:font-size="10pt" style:font-size-asian="10pt"/>
    </style:style>
    <style:style style:name="T568_7" style:family="text">
      <style:text-properties fo:font-size="10pt" style:font-size-asian="10pt"/>
    </style:style>
    <style:style style:name="P569" style:family="paragraph" style:parent-style-name="Normal">
      <style:paragraph-properties style:line-height-at-least="0.459cm" fo:margin-bottom="0.282cm"/>
      <style:text-properties fo:font-size="10pt" style:font-size-asian="10pt" style:font-size-complex="11pt" style:font-weight-complex="bold"/>
    </style:style>
    <style:style style:name="T569_1" style:family="text" style:parent-style-name="Normal">
      <style:text-properties fo:font-size="10pt" style:font-size-asian="10pt" style:font-size-complex="11pt" style:font-weight-complex="bold"/>
    </style:style>
    <style:style style:name="FR13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570" style:family="paragraph" style:parent-style-name="Normal">
      <style:paragraph-properties style:line-height-at-least="0.459cm" fo:margin-bottom="0.282cm"/>
    </style:style>
    <style:style style:name="T570_1" style:family="text">
      <style:text-properties fo:font-size="10pt" style:font-size-asian="10pt" style:font-size-complex="11pt" fo:font-weight="bold" style:font-weight-asian="bold" style:font-weight-complex="bold"/>
    </style:style>
    <style:style style:name="T570_2" style:family="text">
      <style:text-properties fo:font-size="10pt" style:font-size-asian="10pt" style:font-size-complex="11pt" fo:font-weight="bold" style:font-weight-asian="bold" style:font-weight-complex="bold"/>
    </style:style>
    <style:style style:name="T570_3" style:family="text">
      <style:text-properties fo:font-size="10pt" style:font-size-asian="10pt" style:font-size-complex="11pt" fo:font-weight="bold" style:font-weight-asian="bold" style:font-weight-complex="bold"/>
    </style:style>
    <style:style style:name="T570_4" style:family="text">
      <style:text-properties fo:font-size="10pt" style:font-size-asian="10pt" style:font-size-complex="11pt" fo:font-weight="bold" style:font-weight-asian="bold" style:font-weight-complex="bold"/>
    </style:style>
    <style:style style:name="T570_5" style:family="text">
      <style:text-properties fo:font-size="10pt" style:font-size-asian="10pt" style:font-size-complex="11pt" fo:font-weight="bold" style:font-weight-asian="bold" style:font-weight-complex="bold"/>
    </style:style>
    <style:style style:name="T570_6" style:family="text">
      <style:text-properties fo:font-size="10pt" style:font-size-asian="10pt" style:font-size-complex="11pt" fo:font-weight="bold" style:font-weight-asian="bold" style:font-weight-complex="bold"/>
    </style:style>
    <style:style style:name="T570_7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P571" style:family="paragraph" style:parent-style-name="Normal">
      <style:paragraph-properties style:line-height-at-least="0.459cm" fo:margin-bottom="0.282cm"/>
    </style:style>
    <style:style style:name="T571_1" style:family="text">
      <style:text-properties fo:font-size="10pt" style:font-size-asian="10pt" style:font-size-complex="11pt" fo:font-weight="bold" style:font-weight-asian="bold" style:font-weight-complex="bold"/>
    </style:style>
    <style:style style:name="T571_2" style:family="text">
      <style:text-properties fo:font-size="10pt" style:font-size-asian="10pt" style:font-size-complex="11pt" style:font-weight-complex="bold"/>
    </style:style>
    <style:style style:name="T571_3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71_4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T571_5" style:family="text">
      <style:text-properties fo:font-style="italic" style:font-style-asian="italic" style:font-style-complex="italic" fo:font-size="10pt" style:font-size-asian="10pt" style:font-size-complex="11pt" style:font-weight-complex="bold"/>
    </style:style>
    <style:style style:name="P572" style:family="paragraph" style:parent-style-name="Normal">
      <style:paragraph-properties style:line-height-at-least="0.459cm"/>
    </style:style>
    <style:style style:name="T572_1" style:family="text">
      <style:text-properties fo:font-size="10pt" style:font-size-asian="10pt"/>
    </style:style>
    <style:style style:name="T572_2" style:family="text">
      <style:text-properties fo:font-size="10pt" style:font-size-asian="10pt"/>
    </style:style>
    <style:style style:name="T572_3" style:family="text">
      <style:text-properties fo:background-color="#ffffff" fo:font-size="10pt" style:font-size-asian="10pt"/>
    </style:style>
    <style:style style:name="T572_4" style:family="text">
      <style:text-properties fo:font-size="10pt" style:font-size-asian="10pt"/>
    </style:style>
    <style:style style:name="T572_5" style:family="text">
      <style:text-properties fo:font-size="10pt" style:font-size-asian="10pt"/>
    </style:style>
    <style:style style:name="T572_6" style:family="text">
      <style:text-properties fo:font-size="10pt" style:font-size-asian="10pt"/>
    </style:style>
    <style:style style:name="T572_7" style:family="text">
      <style:text-properties fo:background-color="#ffffff" fo:font-size="10pt" style:font-size-asian="10pt"/>
    </style:style>
    <style:style style:name="T572_8" style:family="text">
      <style:text-properties fo:background-color="#ffffff" fo:font-size="10pt" style:font-size-asian="10pt"/>
    </style:style>
    <style:style style:name="T572_9" style:family="text">
      <style:text-properties fo:background-color="#ffffff" fo:font-size="10pt" style:font-size-asian="10pt"/>
    </style:style>
    <style:style style:name="T572_10" style:family="text">
      <style:text-properties fo:background-color="#ffffff" fo:font-size="10pt" style:font-size-asian="10pt"/>
    </style:style>
    <style:style style:name="T572_11" style:family="text">
      <style:text-properties fo:background-color="#ffffff" fo:font-size="10pt" style:font-size-asian="10pt"/>
    </style:style>
    <style:style style:name="T572_12" style:family="text">
      <style:text-properties fo:background-color="#ffffff" fo:font-size="10pt" style:font-size-asian="10pt"/>
    </style:style>
    <style:style style:name="T572_13" style:family="text">
      <style:text-properties fo:background-color="#ffffff" fo:font-size="10pt" style:font-size-asian="10pt"/>
    </style:style>
    <style:style style:name="T572_14" style:family="text">
      <style:text-properties fo:background-color="#ffffff" fo:font-size="10pt" style:font-size-asian="10pt"/>
    </style:style>
    <style:style style:name="T572_15" style:family="text">
      <style:text-properties fo:background-color="#ffffff" fo:font-size="10pt" style:font-size-asian="10pt"/>
    </style:style>
    <style:style style:name="T572_16" style:family="text">
      <style:text-properties fo:background-color="#ffffff" fo:font-size="10pt" style:font-size-asian="10pt"/>
    </style:style>
    <style:style style:name="T572_17" style:family="text">
      <style:text-properties fo:background-color="#ffffff" fo:font-size="10pt" style:font-size-asian="10pt"/>
    </style:style>
    <style:style style:name="T572_18" style:family="text">
      <style:text-properties fo:background-color="#ffffff" fo:font-size="10pt" style:font-size-asian="10pt"/>
    </style:style>
    <style:style style:name="T572_19" style:family="text">
      <style:text-properties fo:background-color="#ffffff" fo:font-size="10pt" style:font-size-asian="10pt"/>
    </style:style>
    <style:style style:name="T572_20" style:family="text">
      <style:text-properties fo:background-color="#ffffff" fo:font-size="10pt" style:font-size-asian="10pt"/>
    </style:style>
    <style:style style:name="P573" style:family="paragraph" style:parent-style-name="Normal">
      <style:paragraph-properties style:line-height-at-least="0.459cm"/>
    </style:style>
    <style:style style:name="T573_1" style:family="text">
      <style:text-properties fo:background-color="#ffffff" fo:font-size="10pt" style:font-size-asian="10pt" style:font-size-complex="10pt"/>
    </style:style>
    <style:style style:name="T573_2" style:family="text">
      <style:text-properties fo:background-color="#ffffff" fo:font-size="10pt" style:font-size-asian="10pt" style:font-size-complex="10pt"/>
    </style:style>
    <style:style style:name="T573_3" style:family="text">
      <style:text-properties fo:background-color="#ffffff" fo:font-size="10pt" style:font-size-asian="10pt" style:font-size-complex="10pt"/>
    </style:style>
    <style:style style:name="T573_4" style:family="text">
      <style:text-properties fo:background-color="#ffffff" fo:font-size="10pt" style:font-size-asian="10pt" style:font-size-complex="10pt"/>
    </style:style>
    <style:style style:name="T573_5" style:family="text">
      <style:text-properties fo:background-color="#ffffff" fo:font-size="10pt" style:font-size-asian="10pt" style:font-size-complex="10pt"/>
    </style:style>
    <style:style style:name="T573_6" style:family="text">
      <style:text-properties fo:background-color="#ffffff" fo:font-size="10pt" style:font-size-asian="10pt" style:font-size-complex="10pt"/>
    </style:style>
    <style:style style:name="T573_7" style:family="text" style:parent-style-name="Normal">
      <style:text-properties fo:background-color="#ffffff" fo:font-size="10pt" style:font-size-asian="10pt" style:font-size-complex="10pt"/>
    </style:style>
    <style:style style:name="P574" style:family="paragraph" style:parent-style-name="Footnote_20_text"/>
    <style:style style:name="T574_1" style:family="text">
      <style:text-properties fo:font-size="8pt" style:font-size-asian="8pt" style:font-size-complex="8pt"/>
    </style:style>
    <style:style style:name="T574_2" style:family="text">
      <style:text-properties fo:font-size="8pt" style:font-size-asian="8pt" style:font-size-complex="8pt"/>
    </style:style>
    <style:style style:name="T574_3" style:family="text">
      <style:text-properties fo:font-size="8pt" style:font-size-asian="8pt" style:font-size-complex="8pt"/>
    </style:style>
    <style:style style:name="T574_4" style:family="text">
      <style:text-properties fo:background-color="#ffffff" fo:font-size="10pt" style:font-size-asian="10pt" style:font-size-complex="10pt"/>
    </style:style>
    <style:style style:name="P575" style:family="paragraph" style:parent-style-name="Normal">
      <style:paragraph-properties style:line-height-at-least="0.459cm"/>
      <style:text-properties fo:background-color="#ffffff" fo:font-size="10pt" style:font-size-asian="10pt"/>
    </style:style>
    <style:style style:name="P576" style:family="paragraph" style:parent-style-name="Normal"/>
    <style:style style:name="T576_1" style:family="text">
      <style:text-properties fo:font-size="10pt" style:font-size-asian="10pt" style:font-size-complex="10pt"/>
    </style:style>
    <style:style style:name="P577" style:family="paragraph" style:parent-style-name="Normal"/>
    <style:style style:name="T577_1" style:family="text">
      <style:text-properties fo:font-size="10pt" style:font-size-asian="10pt" style:font-size-complex="10pt"/>
    </style:style>
    <style:style style:name="T577_2" style:family="text">
      <style:text-properties fo:font-size="10pt" style:font-size-asian="10pt" style:font-size-complex="10pt"/>
    </style:style>
    <style:style style:name="T577_3" style:family="text">
      <style:text-properties fo:font-size="10pt" style:font-size-asian="10pt" style:font-size-complex="10pt"/>
    </style:style>
    <style:style style:name="P578" style:family="paragraph" style:parent-style-name="Normal">
      <style:paragraph-properties style:line-height-at-least="0.459cm"/>
      <style:text-properties fo:background-color="#ffffff" fo:font-size="10pt" style:font-size-asian="10pt"/>
    </style:style>
    <style:style style:name="Table18" style:family="table">
      <style:table-properties table:align="left" style:width="15.901cm" fo:margin-left="0cm"/>
    </style:style>
    <style:style style:name="Column67" style:family="table-column">
      <style:table-column-properties style:column-width="5.265cm"/>
    </style:style>
    <style:style style:name="Column68" style:family="table-column">
      <style:table-column-properties style:column-width="2.658cm"/>
    </style:style>
    <style:style style:name="Column69" style:family="table-column">
      <style:table-column-properties style:column-width="2.66cm"/>
    </style:style>
    <style:style style:name="Column70" style:family="table-column">
      <style:table-column-properties style:column-width="2.658cm"/>
    </style:style>
    <style:style style:name="Column71" style:family="table-column">
      <style:table-column-properties style:column-width="2.66cm"/>
    </style:style>
    <style:style style:name="Row63" style:family="table-row">
      <style:table-row-properties style:min-row-height="0.487cm"/>
    </style:style>
    <style:style style:name="Cell201" style:family="table-cell">
      <style:table-cell-properties fo:background-color="#c8bf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79" style:family="paragraph" style:parent-style-name="Normal">
      <style:paragraph-properties style:line-height-at-least="0.459cm" fo:margin-bottom="0cm"/>
    </style:style>
    <style:style style:name="T579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2" style:family="table-cell">
      <style:table-cell-properties fo:background-color="#c8bfd9" style:vertical-align="top" fo:border-top="#000000 0.035cm solid" fo:border-bottom="#000000 0.035cm solid" fo:padding-left="0.19cm" fo:padding-right="0.19cm" fo:border-right="#000000 0.035cm solid" fo:wrap-option="wrap"/>
    </style:style>
    <style:style style:name="P580" style:family="paragraph" style:parent-style-name="Normal">
      <style:paragraph-properties style:line-height-at-least="0.459cm" fo:margin-bottom="0cm"/>
    </style:style>
    <style:style style:name="T580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fo:background-color="#c8bfd9" style:vertical-align="top" fo:border-top="#000000 0.035cm solid" fo:border-bottom="#000000 0.035cm solid" fo:padding-left="0.19cm" fo:padding-right="0.19cm" fo:border-right="#000000 0.035cm solid" fo:wrap-option="wrap"/>
    </style:style>
    <style:style style:name="P581" style:family="paragraph" style:parent-style-name="Normal">
      <style:paragraph-properties style:line-height-at-least="0.459cm" fo:margin-bottom="0cm"/>
    </style:style>
    <style:style style:name="T581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4" style:family="table-cell">
      <style:table-cell-properties fo:background-color="#c8bfd9" style:vertical-align="top" fo:border-top="#000000 0.035cm solid" fo:border-bottom="#000000 0.035cm solid" fo:padding-left="0.19cm" fo:padding-right="0.19cm" fo:border-right="#000000 0.035cm solid" fo:wrap-option="wrap"/>
    </style:style>
    <style:style style:name="P582" style:family="paragraph" style:parent-style-name="Normal">
      <style:paragraph-properties style:line-height-at-least="0.459cm" fo:margin-bottom="0cm"/>
    </style:style>
    <style:style style:name="T582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fo:background-color="#c8bfd9" style:vertical-align="top" fo:border-top="#000000 0.035cm solid" fo:border-bottom="#000000 0.035cm solid" fo:padding-left="0.19cm" fo:padding-right="0.19cm" fo:border-right="#000000 0.035cm solid" fo:wrap-option="wrap"/>
    </style:style>
    <style:style style:name="P583" style:family="paragraph" style:parent-style-name="Normal">
      <style:paragraph-properties style:line-height-at-least="0.459cm" fo:margin-bottom="0cm"/>
    </style:style>
    <style:style style:name="T583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4" style:family="table-row">
      <style:table-row-properties style:min-row-height="0.487cm"/>
    </style:style>
    <style:style style:name="Cell206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584" style:family="paragraph" style:parent-style-name="Normal">
      <style:paragraph-properties style:line-height-at-least="0.459cm" fo:margin-bottom="0cm"/>
    </style:style>
    <style:style style:name="T584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7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85" style:family="paragraph" style:parent-style-name="Normal">
      <style:paragraph-properties style:line-height-at-least="0.459cm" fo:margin-bottom="0cm"/>
    </style:style>
    <style:style style:name="T585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8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86" style:family="paragraph" style:parent-style-name="Normal">
      <style:paragraph-properties style:line-height-at-least="0.459cm" fo:margin-bottom="0cm"/>
    </style:style>
    <style:style style:name="T586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9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87" style:family="paragraph" style:parent-style-name="Normal">
      <style:paragraph-properties style:line-height-at-least="0.459cm" fo:margin-bottom="0cm"/>
    </style:style>
    <style:style style:name="T587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88" style:family="paragraph" style:parent-style-name="Normal">
      <style:paragraph-properties style:line-height-at-least="0.459cm" fo:margin-bottom="0cm"/>
    </style:style>
    <style:style style:name="T588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5" style:family="table-row">
      <style:table-row-properties style:min-row-height="0.487cm"/>
    </style:style>
    <style:style style:name="Cell211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589" style:family="paragraph" style:parent-style-name="Normal">
      <style:paragraph-properties style:line-height-at-least="0.459cm" fo:margin-bottom="0cm"/>
    </style:style>
    <style:style style:name="T589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2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0" style:family="paragraph" style:parent-style-name="Normal">
      <style:paragraph-properties style:line-height-at-least="0.459cm" fo:margin-bottom="0cm"/>
    </style:style>
    <style:style style:name="T590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3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1" style:family="paragraph" style:parent-style-name="Normal">
      <style:paragraph-properties style:line-height-at-least="0.459cm" fo:margin-bottom="0cm"/>
    </style:style>
    <style:style style:name="T591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2" style:family="paragraph" style:parent-style-name="Normal">
      <style:paragraph-properties style:line-height-at-least="0.459cm" fo:margin-bottom="0cm"/>
    </style:style>
    <style:style style:name="T592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5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3" style:family="paragraph" style:parent-style-name="Normal">
      <style:paragraph-properties style:line-height-at-least="0.459cm" fo:margin-bottom="0cm"/>
    </style:style>
    <style:style style:name="T593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6" style:family="table-row">
      <style:table-row-properties style:min-row-height="0.487cm"/>
    </style:style>
    <style:style style:name="Cell216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594" style:family="paragraph" style:parent-style-name="Normal">
      <style:paragraph-properties style:line-height-at-least="0.459cm" fo:margin-bottom="0cm"/>
    </style:style>
    <style:style style:name="T594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7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5" style:family="paragraph" style:parent-style-name="Normal">
      <style:paragraph-properties style:line-height-at-least="0.459cm" fo:margin-bottom="0cm"/>
    </style:style>
    <style:style style:name="T595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8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6" style:family="paragraph" style:parent-style-name="Normal">
      <style:paragraph-properties style:line-height-at-least="0.459cm" fo:margin-bottom="0cm"/>
    </style:style>
    <style:style style:name="T596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9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7" style:family="paragraph" style:parent-style-name="Normal">
      <style:paragraph-properties style:line-height-at-least="0.459cm" fo:margin-bottom="0cm"/>
    </style:style>
    <style:style style:name="T597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0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598" style:family="paragraph" style:parent-style-name="Normal">
      <style:paragraph-properties style:line-height-at-least="0.459cm" fo:margin-bottom="0cm"/>
    </style:style>
    <style:style style:name="T598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7" style:family="table-row">
      <style:table-row-properties style:min-row-height="0.487cm"/>
    </style:style>
    <style:style style:name="Cell221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599" style:family="paragraph" style:parent-style-name="Normal">
      <style:paragraph-properties style:line-height-at-least="0.459cm" fo:margin-bottom="0cm"/>
    </style:style>
    <style:style style:name="T599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2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0" style:family="paragraph" style:parent-style-name="Normal">
      <style:paragraph-properties style:line-height-at-least="0.459cm" fo:margin-bottom="0cm"/>
    </style:style>
    <style:style style:name="T600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1" style:family="paragraph" style:parent-style-name="Normal">
      <style:paragraph-properties style:line-height-at-least="0.459cm" fo:margin-bottom="0cm"/>
    </style:style>
    <style:style style:name="T601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2" style:family="paragraph" style:parent-style-name="Normal">
      <style:paragraph-properties style:line-height-at-least="0.459cm" fo:margin-bottom="0cm"/>
    </style:style>
    <style:style style:name="T602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5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3" style:family="paragraph" style:parent-style-name="Normal">
      <style:paragraph-properties style:line-height-at-least="0.459cm" fo:margin-bottom="0cm"/>
    </style:style>
    <style:style style:name="T603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8" style:family="table-row">
      <style:table-row-properties style:min-row-height="0.487cm"/>
    </style:style>
    <style:style style:name="Cell226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604" style:family="paragraph" style:parent-style-name="Normal">
      <style:paragraph-properties style:line-height-at-least="0.459cm" fo:margin-bottom="0cm"/>
    </style:style>
    <style:style style:name="T604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7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5" style:family="paragraph" style:parent-style-name="Normal">
      <style:paragraph-properties style:line-height-at-least="0.459cm" fo:margin-bottom="0cm"/>
    </style:style>
    <style:style style:name="T605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8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6" style:family="paragraph" style:parent-style-name="Normal">
      <style:paragraph-properties style:line-height-at-least="0.459cm" fo:margin-bottom="0cm"/>
    </style:style>
    <style:style style:name="T606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9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7" style:family="paragraph" style:parent-style-name="Normal">
      <style:paragraph-properties style:line-height-at-least="0.459cm" fo:margin-bottom="0cm"/>
    </style:style>
    <style:style style:name="T607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0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08" style:family="paragraph" style:parent-style-name="Normal">
      <style:paragraph-properties style:line-height-at-least="0.459cm" fo:margin-bottom="0cm"/>
    </style:style>
    <style:style style:name="T608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69" style:family="table-row">
      <style:table-row-properties style:min-row-height="0.487cm"/>
    </style:style>
    <style:style style:name="Cell231" style:family="table-cell">
      <style:table-cell-properties fo:background-color="#ffffff" style:vertical-align="top" fo:border-bottom="#000000 0.035cm solid" fo:padding-left="0.19cm" fo:border-left="#000000 0.035cm solid" fo:padding-right="0.19cm" fo:border-right="#000000 0.035cm solid" fo:wrap-option="wrap"/>
    </style:style>
    <style:style style:name="P609" style:family="paragraph" style:parent-style-name="Normal">
      <style:paragraph-properties style:line-height-at-least="0.459cm" fo:margin-bottom="0cm"/>
    </style:style>
    <style:style style:name="T609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2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10" style:family="paragraph" style:parent-style-name="Normal">
      <style:paragraph-properties style:line-height-at-least="0.459cm" fo:margin-bottom="0cm"/>
    </style:style>
    <style:style style:name="T610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3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11" style:family="paragraph" style:parent-style-name="Normal">
      <style:paragraph-properties style:line-height-at-least="0.459cm" fo:margin-bottom="0cm"/>
    </style:style>
    <style:style style:name="T611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4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12" style:family="paragraph" style:parent-style-name="Normal">
      <style:paragraph-properties style:line-height-at-least="0.459cm" fo:margin-bottom="0cm"/>
    </style:style>
    <style:style style:name="T612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5" style:family="table-cell">
      <style:table-cell-properties fo:background-color="#ffffff" style:vertical-align="top" fo:border-bottom="#000000 0.035cm solid" fo:padding-left="0.19cm" fo:padding-right="0.19cm" fo:border-right="#000000 0.035cm solid" fo:wrap-option="wrap"/>
    </style:style>
    <style:style style:name="P613" style:family="paragraph" style:parent-style-name="Normal">
      <style:paragraph-properties style:line-height-at-least="0.459cm" fo:margin-bottom="0cm"/>
    </style:style>
    <style:style style:name="T613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70" style:family="table-row">
      <style:table-row-properties style:min-row-height="0.487cm"/>
    </style:style>
    <style:style style:name="Cell236" style:family="table-cell">
      <style:table-cell-properties fo:background-color="#c8bfd9" style:vertical-align="top" fo:border-bottom="#000000 0.035cm solid" fo:padding-left="0.19cm" fo:border-left="#000000 0.035cm solid" fo:padding-right="0.19cm" fo:border-right="#000000 0.035cm solid" fo:wrap-option="wrap"/>
    </style:style>
    <style:style style:name="P614" style:family="paragraph" style:parent-style-name="Normal">
      <style:paragraph-properties style:line-height-at-least="0.459cm" fo:margin-bottom="0cm"/>
    </style:style>
    <style:style style:name="T614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7" style:family="table-cell">
      <style:table-cell-properties fo:background-color="#c8bfd9" style:vertical-align="top" fo:border-bottom="#000000 0.035cm solid" fo:padding-left="0.19cm" fo:padding-right="0.19cm" fo:border-right="#000000 0.035cm solid" fo:wrap-option="wrap"/>
    </style:style>
    <style:style style:name="P615" style:family="paragraph" style:parent-style-name="Normal">
      <style:paragraph-properties style:line-height-at-least="0.459cm" fo:margin-bottom="0cm"/>
    </style:style>
    <style:style style:name="T615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8" style:family="table-cell">
      <style:table-cell-properties fo:background-color="#c8bfd9" style:vertical-align="top" fo:border-bottom="#000000 0.035cm solid" fo:padding-left="0.19cm" fo:padding-right="0.19cm" fo:border-right="#000000 0.035cm solid" fo:wrap-option="wrap"/>
    </style:style>
    <style:style style:name="P616" style:family="paragraph" style:parent-style-name="Normal">
      <style:paragraph-properties style:line-height-at-least="0.459cm" fo:margin-bottom="0cm"/>
    </style:style>
    <style:style style:name="T616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9" style:family="table-cell">
      <style:table-cell-properties fo:background-color="#c8bfd9" style:vertical-align="top" fo:border-bottom="#000000 0.035cm solid" fo:padding-left="0.19cm" fo:padding-right="0.19cm" fo:border-right="#000000 0.035cm solid" fo:wrap-option="wrap"/>
    </style:style>
    <style:style style:name="P617" style:family="paragraph" style:parent-style-name="Normal">
      <style:paragraph-properties style:line-height-at-least="0.459cm" fo:margin-bottom="0cm"/>
    </style:style>
    <style:style style:name="T617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40" style:family="table-cell">
      <style:table-cell-properties fo:background-color="#c8bfd9" style:vertical-align="top" fo:border-bottom="#000000 0.035cm solid" fo:padding-left="0.19cm" fo:padding-right="0.19cm" fo:border-right="#000000 0.035cm solid" fo:wrap-option="wrap"/>
    </style:style>
    <style:style style:name="P618" style:family="paragraph" style:parent-style-name="Normal">
      <style:paragraph-properties style:line-height-at-least="0.459cm" fo:margin-bottom="0cm"/>
    </style:style>
    <style:style style:name="T618_1" style:family="text">
      <style:text-properties fo:background-color="#ffffff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619" style:family="paragraph" style:parent-style-name="Normal">
      <style:paragraph-properties style:line-height-at-least="0.459cm"/>
      <style:text-properties fo:background-color="#ffffff" fo:font-size="10pt" style:font-size-asian="10pt"/>
    </style:style>
    <style:style style:name="P620" style:family="paragraph" style:parent-style-name="Normal">
      <style:text-properties fo:font-size="10pt" style:font-size-asian="10pt" style:font-size-complex="10pt"/>
    </style:style>
    <style:style style:name="P621" style:family="paragraph" style:parent-style-name="Normal"/>
    <style:style style:name="T621_1" style:family="text">
      <style:text-properties fo:font-size="10pt" style:font-size-asian="10pt" style:font-size-complex="10pt"/>
    </style:style>
    <style:style style:name="T621_2" style:family="text">
      <style:text-properties fo:font-size="10pt" style:font-size-asian="10pt" style:font-size-complex="10pt"/>
    </style:style>
    <style:style style:name="P622" style:family="paragraph" style:parent-style-name="Normal">
      <style:text-properties fo:font-size="10pt" style:font-size-asian="10pt" style:font-size-complex="10pt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23" style:family="paragraph" style:parent-style-name="Normal">
      <style:paragraph-properties style:line-height-at-least="0.459cm"/>
      <style:text-properties fo:background-color="#ffffff" fo:font-size="10pt" style:font-size-asian="10pt"/>
    </style:style>
    <style:style style:name="P624" style:family="paragraph" style:parent-style-name="Normal">
      <style:paragraph-properties style:line-height-at-least="0.459cm"/>
    </style:style>
    <style:style style:name="T624_1" style:family="text">
      <style:text-properties fo:font-size="10pt" style:font-size-asian="10pt"/>
    </style:style>
    <style:style style:name="T624_2" style:family="text">
      <style:text-properties fo:font-size="10pt" style:font-size-asian="10pt"/>
    </style:style>
    <style:style style:name="T624_3" style:family="text">
      <style:text-properties fo:font-size="10pt" style:font-size-asian="10pt"/>
    </style:style>
    <style:style style:name="T624_4" style:family="text">
      <style:text-properties fo:font-size="10pt" style:font-size-asian="10pt"/>
    </style:style>
    <style:style style:name="T624_5" style:family="text">
      <style:text-properties fo:font-size="10pt" style:font-size-asian="10pt"/>
    </style:style>
    <style:style style:name="T624_6" style:family="text">
      <style:text-properties fo:font-size="10pt" style:font-size-asian="10pt"/>
    </style:style>
    <style:style style:name="P625" style:family="paragraph" style:parent-style-name="List_20_Paragraph">
      <style:paragraph-properties style:line-height-at-least="0.459cm"/>
      <style:text-properties fo:font-size="10pt" style:font-size-asian="10pt"/>
    </style:style>
    <style:style style:name="T625_1" style:family="text">
      <style:text-properties fo:font-size="10pt" style:font-size-asian="10pt" fo:font-weight="bold" style:font-weight-asian="bold" style:font-weight-complex="bold"/>
    </style:style>
    <style:style style:name="T625_2" style:family="text">
      <style:text-properties fo:font-size="10pt" style:font-size-asian="10pt"/>
    </style:style>
    <style:style style:name="P626" style:family="paragraph" style:parent-style-name="List_20_Paragraph">
      <style:paragraph-properties style:line-height-at-least="0.459cm"/>
      <style:text-properties fo:font-size="10pt" style:font-size-asian="10pt"/>
    </style:style>
    <style:style style:name="T626_1" style:family="text">
      <style:text-properties fo:font-size="10pt" style:font-size-asian="10pt" fo:font-weight="bold" style:font-weight-asian="bold" style:font-weight-complex="bold"/>
    </style:style>
    <style:style style:name="T626_2" style:family="text">
      <style:text-properties fo:font-size="10pt" style:font-size-asian="10pt"/>
    </style:style>
    <style:style style:name="P627" style:family="paragraph" style:parent-style-name="List_20_Paragraph">
      <style:paragraph-properties style:line-height-at-least="0.459cm"/>
      <style:text-properties fo:font-size="10pt" style:font-size-asian="10pt"/>
    </style:style>
    <style:style style:name="T627_1" style:family="text">
      <style:text-properties fo:font-size="10pt" style:font-size-asian="10pt" fo:font-weight="bold" style:font-weight-asian="bold" style:font-weight-complex="bold"/>
    </style:style>
    <style:style style:name="T627_2" style:family="text">
      <style:text-properties fo:font-size="10pt" style:font-size-asian="10pt"/>
    </style:style>
    <style:style style:name="P628" style:family="paragraph" style:parent-style-name="List_20_Paragraph">
      <style:paragraph-properties style:line-height-at-least="0.459cm"/>
      <style:text-properties fo:font-size="10pt" style:font-size-asian="10pt"/>
    </style:style>
    <style:style style:name="T628_1" style:family="text">
      <style:text-properties fo:font-size="10pt" style:font-size-asian="10pt" fo:font-weight="bold" style:font-weight-asian="bold" style:font-weight-complex="bold"/>
    </style:style>
    <style:style style:name="T628_2" style:family="text">
      <style:text-properties fo:font-size="10pt" style:font-size-asian="10pt"/>
    </style:style>
    <style:style style:name="T628_3" style:family="text">
      <style:text-properties fo:font-size="10pt" style:font-size-asian="10pt" fo:font-weight="bold" style:font-weight-asian="bold" style:font-weight-complex="bold"/>
    </style:style>
    <style:style style:name="T628_4" style:family="text">
      <style:text-properties fo:font-size="10pt" style:font-size-asian="10pt" fo:font-weight="bold" style:font-weight-asian="bold" style:font-weight-complex="bold"/>
    </style:style>
    <style:style style:name="T628_5" style:family="text">
      <style:text-properties fo:font-size="10pt" style:font-size-asian="10pt" fo:font-weight="bold" style:font-weight-asian="bold" style:font-weight-complex="bold"/>
    </style:style>
    <style:style style:name="T628_6" style:family="text">
      <style:text-properties fo:font-size="10pt" style:font-size-asian="10pt"/>
    </style:style>
    <style:style style:name="P629" style:family="paragraph" style:parent-style-name="List_20_Paragraph">
      <style:paragraph-properties style:line-height-at-least="0.459cm"/>
      <style:text-properties fo:font-size="10pt" style:font-size-asian="10pt"/>
    </style:style>
    <style:style style:name="T629_1" style:family="text">
      <style:text-properties fo:font-size="10pt" style:font-size-asian="10pt" fo:font-weight="bold" style:font-weight-asian="bold" style:font-weight-complex="bold"/>
    </style:style>
    <style:style style:name="T629_2" style:family="text">
      <style:text-properties fo:font-size="10pt" style:font-size-asian="10pt"/>
    </style:style>
    <style:style style:name="P630" style:family="paragraph" style:parent-style-name="Normal">
      <style:paragraph-properties style:line-height-at-least="0.459cm" fo:margin-bottom="0.282cm"/>
      <style:text-properties fo:font-size="10pt" style:font-size-asian="10pt" style:font-size-complex="11pt" style:font-weight-complex="bold"/>
    </style:style>
    <style:style style:name="T630_1" style:family="text" style:parent-style-name="Normal">
      <style:text-properties fo:font-size="10pt" style:font-size-asian="10pt" style:font-size-complex="11pt" style:font-weight-complex="bold"/>
    </style:style>
    <style:style style:name="FR15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631" style:family="paragraph" style:parent-style-name="Normal">
      <style:paragraph-properties style:line-height-at-least="0.459cm" fo:margin-bottom="0.282cm"/>
    </style:style>
    <style:style style:name="T631_1" style:family="text">
      <style:text-properties fo:background-color="#ffffff" fo:font-size="10pt" style:font-size-asian="10pt" fo:font-weight="bold" style:font-weight-asian="bold" style:font-weight-complex="bold"/>
    </style:style>
    <style:style style:name="T631_2" style:family="text">
      <style:text-properties fo:background-color="#ffffff" fo:font-size="10pt" style:font-size-asian="10pt" fo:font-weight="bold" style:font-weight-asian="bold" style:font-weight-complex="bold"/>
    </style:style>
    <style:style style:name="T631_3" style:family="text">
      <style:text-properties fo:background-color="#ffffff" fo:font-size="10pt" style:font-size-asian="10pt" fo:font-weight="bold" style:font-weight-asian="bold" style:font-weight-complex="bold"/>
    </style:style>
    <style:style style:name="T631_4" style:family="text">
      <style:text-properties fo:background-color="#ffffff" fo:font-style="italic" style:font-style-asian="italic" style:font-style-complex="italic" fo:font-size="10pt" style:font-size-asian="10pt" style:font-weight-complex="bold"/>
    </style:style>
    <style:style style:name="T631_5" style:family="text">
      <style:text-properties fo:background-color="#ffffff" fo:font-style="italic" style:font-style-asian="italic" style:font-style-complex="italic" fo:font-size="10pt" style:font-size-asian="10pt" fo:font-weight="bold" style:font-weight-asian="bold" style:font-weight-complex="bold"/>
    </style:style>
    <style:style style:name="P632" style:family="paragraph" style:parent-style-name="Normal">
      <style:paragraph-properties style:line-height-at-least="0.459cm" fo:margin-bottom="0.282cm"/>
    </style:style>
    <style:style style:name="T632_1" style:family="text">
      <style:text-properties fo:background-color="#ffffff" fo:font-size="10pt" style:font-size-asian="10pt" fo:font-weight="bold" style:font-weight-asian="bold" style:font-weight-complex="bold"/>
    </style:style>
    <style:style style:name="T632_2" style:family="text">
      <style:text-properties fo:background-color="#ffffff" fo:font-size="10pt" style:font-size-asian="10pt" style:font-weight-complex="bold"/>
    </style:style>
    <style:style style:name="T632_3" style:family="text">
      <style:text-properties fo:background-color="#ffffff" fo:font-style="italic" style:font-style-asian="italic" style:font-style-complex="italic" fo:font-size="10pt" style:font-size-asian="10pt" style:font-weight-complex="bold"/>
    </style:style>
    <style:style style:name="T632_4" style:family="text">
      <style:text-properties fo:background-color="#ffffff" fo:font-style="italic" style:font-style-asian="italic" style:font-style-complex="italic" fo:font-size="10pt" style:font-size-asian="10pt" style:font-weight-complex="bold"/>
    </style:style>
    <style:style style:name="P633" style:family="paragraph" style:parent-style-name="Normal">
      <style:paragraph-properties style:line-height-at-least="0.459cm" fo:margin-bottom="0.282cm"/>
    </style:style>
    <style:style style:name="T633_1" style:family="text">
      <style:text-properties fo:font-size="10pt" style:font-size-asian="10pt"/>
    </style:style>
    <style:style style:name="T633_2" style:family="text">
      <style:text-properties fo:font-size="10pt" style:font-size-asian="10pt"/>
    </style:style>
    <style:style style:name="T633_3" style:family="text">
      <style:text-properties fo:font-size="10pt" style:font-size-asian="10pt"/>
    </style:style>
    <style:style style:name="T633_4" style:family="text">
      <style:text-properties fo:font-size="10pt" style:font-size-asian="10pt"/>
    </style:style>
    <style:style style:name="P634" style:family="paragraph" style:parent-style-name="Normal">
      <style:paragraph-properties style:line-height-at-least="0.459cm" fo:margin-bottom="0.282cm"/>
    </style:style>
    <style:style style:name="T634_1" style:family="text">
      <style:text-properties fo:background-color="#ffffff" fo:font-size="10pt" style:font-size-asian="10pt"/>
    </style:style>
    <style:style style:name="T634_2" style:family="text">
      <style:text-properties fo:background-color="#ffffff" fo:font-size="10pt" style:font-size-asian="10pt"/>
    </style:style>
    <style:style style:name="T634_3" style:family="text">
      <style:text-properties fo:background-color="#ffffff" fo:font-size="10pt" style:font-size-asian="10pt"/>
    </style:style>
    <style:style style:name="T634_4" style:family="text">
      <style:text-properties fo:background-color="#ffffff" fo:font-size="10pt" style:font-size-asian="10pt"/>
    </style:style>
    <style:style style:name="T634_5" style:family="text">
      <style:text-properties fo:background-color="#ffffff" fo:font-size="10pt" style:font-size-asian="10pt" fo:language="en" fo:country="ZA"/>
    </style:style>
    <style:style style:name="T634_6" style:family="text">
      <style:text-properties fo:background-color="#ffffff" fo:font-size="10pt" style:font-size-asian="10pt" fo:language="en" fo:country="ZA"/>
    </style:style>
    <style:style style:name="T634_7" style:family="text">
      <style:text-properties fo:background-color="#ffffff" fo:font-size="10pt" style:font-size-asian="10pt" fo:language="en" fo:country="ZA"/>
    </style:style>
    <style:style style:name="T634_8" style:family="text">
      <style:text-properties fo:background-color="#ffffff" fo:font-size="10pt" style:font-size-asian="10pt" fo:language="en" fo:country="ZA"/>
    </style:style>
    <style:style style:name="T634_9" style:family="text" style:parent-style-name="Normal">
      <style:text-properties fo:background-color="#ffffff" fo:font-size="10pt" style:font-size-asian="10pt" fo:language="en" fo:country="ZA"/>
    </style:style>
    <style:style style:name="P635" style:family="paragraph" style:parent-style-name="Footnote_20_text"/>
    <style:style style:name="T635_1" style:family="text"/>
    <style:style style:name="T635_2" style:family="text">
      <style:text-properties fo:font-size="8pt" style:font-size-asian="8pt" style:font-size-complex="8pt"/>
    </style:style>
    <style:style style:name="T635_3" style:family="text">
      <style:text-properties fo:font-size="8pt" style:font-size-asian="8pt" style:font-size-complex="8pt"/>
    </style:style>
    <style:style style:name="T635_4" style:family="text">
      <style:text-properties fo:font-size="8pt" style:font-size-asian="8pt" style:font-size-complex="8pt"/>
    </style:style>
    <style:style style:name="T635_5" style:family="text">
      <style:text-properties fo:font-size="8pt" style:font-size-asian="8pt" style:font-size-complex="8pt"/>
    </style:style>
    <style:style style:name="T635_6" style:family="text">
      <style:text-properties fo:font-size="8pt" style:font-size-asian="8pt" style:font-size-complex="8pt"/>
    </style:style>
    <style:style style:name="T635_7" style:family="text"/>
    <style:style style:name="T635_8" style:family="text">
      <style:text-properties fo:background-color="#ffffff" fo:font-size="10pt" style:font-size-asian="10pt" fo:language="en" fo:country="ZA"/>
    </style:style>
    <style:style style:name="T635_9" style:family="text">
      <style:text-properties fo:background-color="#ffffff" fo:font-size="10pt" style:font-size-asian="10pt" fo:language="en" fo:country="ZA"/>
    </style:style>
    <style:style style:name="T635_10" style:family="text">
      <style:text-properties fo:background-color="#ffffff" fo:font-size="10pt" style:font-size-asian="10pt" fo:language="en" fo:country="ZA"/>
    </style:style>
    <style:style style:name="T635_11" style:family="text">
      <style:text-properties fo:background-color="#ffffff" fo:font-size="10pt" style:font-size-asian="10pt" fo:language="en" fo:country="ZA"/>
    </style:style>
    <style:style style:name="T635_12" style:family="text">
      <style:text-properties fo:background-color="#ffffff" fo:font-size="10pt" style:font-size-asian="10pt" fo:language="en" fo:country="ZA"/>
    </style:style>
    <style:style style:name="T635_13" style:family="text">
      <style:text-properties fo:background-color="#ffffff" fo:font-size="10pt" style:font-size-asian="10pt" fo:language="en" fo:country="ZA"/>
    </style:style>
    <style:style style:name="T635_14" style:family="text">
      <style:text-properties fo:background-color="#ffffff" fo:font-size="10pt" style:font-size-asian="10pt" fo:language="en" fo:country="ZA"/>
    </style:style>
    <style:style style:name="P636" style:family="paragraph" style:parent-style-name="Normal">
      <style:paragraph-properties style:line-height-at-least="0.459cm" fo:margin-bottom="0.282cm"/>
    </style:style>
    <style:style style:name="T636_1" style:family="text">
      <style:text-properties fo:background-color="#ffffff" fo:font-size="10pt" style:font-size-asian="10pt" style:font-size-complex="10pt"/>
    </style:style>
    <style:style style:name="T636_2" style:family="text">
      <style:text-properties fo:background-color="#ffffff" fo:font-size="10pt" style:font-size-asian="10pt" style:font-size-complex="10pt"/>
    </style:style>
    <style:style style:name="T636_3" style:family="text">
      <style:text-properties fo:background-color="#ffffff" fo:font-size="10pt" style:font-size-asian="10pt" style:font-size-complex="10pt"/>
    </style:style>
    <style:style style:name="P637" style:family="paragraph" style:parent-style-name="Normal">
      <style:paragraph-properties style:line-height-at-least="0.459cm" fo:margin-bottom="0.282cm"/>
    </style:style>
    <style:style style:name="T637_1" style:family="text">
      <style:text-properties fo:background-color="#ffffff" fo:font-size="10pt" style:font-size-asian="10pt" fo:language="en" fo:country="ZA"/>
    </style:style>
    <style:style style:name="T637_2" style:family="text">
      <style:text-properties fo:background-color="#ffffff" fo:font-size="10pt" style:font-size-asian="10pt" fo:language="en" fo:country="ZA"/>
    </style:style>
    <style:style style:name="T637_3" style:family="text">
      <style:text-properties fo:background-color="#ffffff" fo:font-size="10pt" style:font-size-asian="10pt" fo:language="en" fo:country="ZA"/>
    </style:style>
    <style:style style:name="T637_4" style:family="text">
      <style:text-properties fo:background-color="#ffffff" fo:font-size="10pt" style:font-size-asian="10pt" fo:language="en" fo:country="ZA"/>
    </style:style>
    <style:style style:name="T637_5" style:family="text">
      <style:text-properties fo:background-color="#ffffff" fo:font-size="10pt" style:font-size-asian="10pt" fo:language="en" fo:country="ZA"/>
    </style:style>
    <style:style style:name="P638" style:family="paragraph" style:parent-style-name="Quote">
      <style:paragraph-properties style:line-height-at-least="0.459cm"/>
    </style:style>
    <style:style style:name="T638_1" style:family="text"/>
    <style:style style:name="T638_2" style:family="text">
      <style:text-properties style:font-name="Arial" style:font-name-complex="Arial"/>
    </style:style>
    <style:style style:name="T638_3" style:family="text">
      <style:text-properties style:font-name="Arial" style:font-name-complex="Arial"/>
    </style:style>
    <style:style style:name="T638_4" style:family="text">
      <style:text-properties style:font-name="Arial" style:font-name-complex="Arial"/>
    </style:style>
    <style:style style:name="T638_5" style:family="text">
      <style:text-properties style:font-name="Arial" style:font-name-complex="Arial"/>
    </style:style>
    <style:style style:name="T638_6" style:family="text">
      <style:text-properties style:font-name="Arial" style:font-name-complex="Arial"/>
    </style:style>
    <style:style style:name="P639" style:family="paragraph" style:parent-style-name="Quote">
      <style:paragraph-properties style:line-height-at-least="0.459cm"/>
    </style:style>
    <style:style style:name="T639_1" style:family="text">
      <style:text-properties style:font-name="Arial" style:font-name-complex="Arial"/>
    </style:style>
    <style:style style:name="P640" style:family="paragraph" style:parent-style-name="Normal">
      <style:paragraph-properties style:line-height-at-least="0.459cm"/>
      <style:text-properties fo:language="en" fo:country="ZA"/>
    </style:style>
    <style:style style:name="P641" style:family="paragraph" style:parent-style-name="Quote">
      <style:paragraph-properties style:line-height-at-least="0.459cm"/>
    </style:style>
    <style:style style:name="T641_1" style:family="text"/>
    <style:style style:name="T641_2" style:family="text">
      <style:text-properties style:font-name="Arial" style:font-name-complex="Arial"/>
    </style:style>
    <style:style style:name="T641_3" style:family="text">
      <style:text-properties style:font-name="Arial" style:font-name-complex="Arial"/>
    </style:style>
    <style:style style:name="T641_4" style:family="text">
      <style:text-properties style:font-name="Arial" style:font-name-complex="Arial"/>
    </style:style>
    <style:style style:name="T641_5" style:family="text"/>
    <style:style style:name="T641_6" style:family="text">
      <style:text-properties style:font-name="Arial" style:font-name-complex="Arial"/>
    </style:style>
    <style:style style:name="P642" style:family="paragraph" style:parent-style-name="Quote">
      <style:paragraph-properties style:line-height-at-least="0.459cm"/>
    </style:style>
    <style:style style:name="T642_1" style:family="text">
      <style:text-properties style:font-name="Arial" style:font-name-complex="Arial"/>
    </style:style>
    <style:style style:name="P643" style:family="paragraph" style:parent-style-name="Normal">
      <style:paragraph-properties style:line-height-at-least="0.459cm" fo:margin-bottom="0.282cm"/>
      <style:text-properties fo:font-size="10pt" style:font-size-asian="10pt" style:font-size-complex="11pt" style:font-weight-complex="bold"/>
    </style:style>
    <style:style style:name="T643_1" style:family="text" style:parent-style-name="Normal">
      <style:text-properties fo:font-size="10pt" style:font-size-asian="10pt" style:font-name-complex="Arial" style:font-size-complex="11pt"/>
    </style:style>
    <style:style style:name="FR16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644" style:family="paragraph" style:parent-style-name="Normal">
      <style:paragraph-properties style:line-height-at-least="0.459cm" fo:margin-bottom="0.282cm"/>
    </style:style>
    <style:style style:name="T644_1" style:family="text">
      <style:text-properties fo:font-size="10pt" style:font-size-asian="10pt" fo:font-weight="bold" style:font-weight-asian="bold" style:font-weight-complex="bold"/>
    </style:style>
    <style:style style:name="T644_2" style:family="text">
      <style:text-properties fo:font-size="10pt" style:font-size-asian="10pt" fo:font-weight="bold" style:font-weight-asian="bold" style:font-weight-complex="bold"/>
    </style:style>
    <style:style style:name="T644_3" style:family="text">
      <style:text-properties fo:font-size="10pt" style:font-size-asian="10pt" fo:font-weight="bold" style:font-weight-asian="bold" style:font-weight-complex="bold"/>
    </style:style>
    <style:style style:name="T644_4" style:family="text">
      <style:text-properties fo:font-size="10pt" style:font-size-asian="10pt"/>
    </style:style>
    <style:style style:name="P645" style:family="paragraph" style:parent-style-name="Normal">
      <style:paragraph-properties style:line-height-at-least="0.459cm" fo:margin-bottom="0.282cm"/>
    </style:style>
    <style:style style:name="T645_1" style:family="text">
      <style:text-properties fo:font-size="10pt" style:font-size-asian="10pt" fo:font-weight="bold" style:font-weight-asian="bold" style:font-weight-complex="bold"/>
    </style:style>
    <style:style style:name="P646" style:family="paragraph" style:parent-style-name="Normal">
      <style:paragraph-properties style:line-height-at-least="0.459cm"/>
    </style:style>
    <style:style style:name="T646_1" style:family="text">
      <style:text-properties fo:font-size="10pt" style:font-size-asian="10pt" style:font-size-complex="10pt"/>
    </style:style>
    <style:style style:name="T646_2" style:family="text">
      <style:text-properties fo:font-size="10pt" style:font-size-asian="10pt" style:font-size-complex="10pt"/>
    </style:style>
    <style:style style:name="T646_3" style:family="text">
      <style:text-properties fo:font-size="10pt" style:font-size-asian="10pt" style:font-size-complex="10pt"/>
    </style:style>
    <style:style style:name="T646_4" style:family="text">
      <style:text-properties fo:font-size="10pt" style:font-size-asian="10pt" style:font-size-complex="10pt"/>
    </style:style>
    <style:style style:name="T646_5" style:family="text">
      <style:text-properties fo:font-size="10pt" style:font-size-asian="10pt" style:font-size-complex="10pt"/>
    </style:style>
    <style:style style:name="T646_6" style:family="text">
      <style:text-properties fo:font-size="10pt" style:font-size-asian="10pt" style:font-size-complex="10pt"/>
    </style:style>
    <style:style style:name="T646_7" style:family="text">
      <style:text-properties fo:font-size="10pt" style:font-size-asian="10pt" style:font-size-complex="10pt"/>
    </style:style>
    <style:style style:name="T646_8" style:family="text">
      <style:text-properties fo:font-size="10pt" style:font-size-asian="10pt" style:font-size-complex="10pt"/>
    </style:style>
    <style:style style:name="P647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648" style:family="paragraph" style:parent-style-name="Normal">
      <style:paragraph-properties style:line-height-at-least="0.459cm"/>
    </style:style>
    <style:style style:name="T648_1" style:family="text">
      <style:text-properties fo:font-size="10pt" style:font-size-asian="10pt" style:font-size-complex="10pt"/>
    </style:style>
    <style:style style:name="T648_2" style:family="text">
      <style:text-properties fo:font-size="10pt" style:font-size-asian="10pt" style:font-size-complex="10pt"/>
    </style:style>
    <style:style style:name="T648_3" style:family="text">
      <style:text-properties fo:font-size="10pt" style:font-size-asian="10pt" style:font-size-complex="10pt"/>
    </style:style>
    <style:style style:name="T648_4" style:family="text">
      <style:text-properties fo:font-size="10pt" style:font-size-asian="10pt" style:font-size-complex="10pt"/>
    </style:style>
    <style:style style:name="T648_5" style:family="text">
      <style:text-properties fo:font-size="10pt" style:font-size-asian="10pt" style:font-size-complex="10pt"/>
    </style:style>
    <style:style style:name="T648_6" style:family="text">
      <style:text-properties fo:font-size="10pt" style:font-size-asian="10pt" style:font-size-complex="10pt"/>
    </style:style>
    <style:style style:name="T648_7" style:family="text">
      <style:text-properties fo:font-size="10pt" style:font-size-asian="10pt" style:font-size-complex="10pt"/>
    </style:style>
    <style:style style:name="T648_8" style:family="text">
      <style:text-properties fo:font-size="10pt" style:font-size-asian="10pt" style:font-size-complex="10pt"/>
    </style:style>
    <style:style style:name="P649" style:family="paragraph" style:parent-style-name="Normal">
      <style:paragraph-properties style:line-height-at-least="0.459cm"/>
      <style:text-properties fo:font-size="10pt" style:font-size-asian="10pt"/>
    </style:style>
    <style:style style:name="P650" style:family="paragraph" style:parent-style-name="Normal">
      <style:paragraph-properties style:line-height-at-least="0.459cm"/>
    </style:style>
    <style:style style:name="T650_1" style:family="text"/>
    <style:style style:name="FR1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51" style:family="paragraph" style:parent-style-name="Normal">
      <style:paragraph-properties style:line-height-at-least="0.459cm"/>
      <style:text-properties fo:font-size="10pt" style:font-size-asian="10pt"/>
    </style:style>
    <style:style style:name="P652" style:family="paragraph" style:parent-style-name="Normal">
      <style:paragraph-properties style:line-height-at-least="0.459cm"/>
    </style:style>
    <style:style style:name="T652_1" style:family="text">
      <style:text-properties fo:font-size="10pt" style:font-size-asian="10pt" style:font-size-complex="10pt"/>
    </style:style>
    <style:style style:name="T652_2" style:family="text">
      <style:text-properties fo:font-size="10pt" style:font-size-asian="10pt" style:font-size-complex="10pt"/>
    </style:style>
    <style:style style:name="P653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654" style:family="paragraph" style:parent-style-name="Normal">
      <style:paragraph-properties style:line-height-at-least="0.459cm"/>
    </style:style>
    <style:style style:name="T654_1" style:family="text">
      <style:text-properties fo:font-size="10pt" style:font-size-asian="10pt" style:font-size-complex="10pt"/>
    </style:style>
    <style:style style:name="T654_2" style:family="text">
      <style:text-properties fo:font-size="10pt" style:font-size-asian="10pt" style:font-size-complex="10pt"/>
    </style:style>
    <style:style style:name="T654_3" style:family="text">
      <style:text-properties fo:font-size="10pt" style:font-size-asian="10pt" style:font-size-complex="10pt"/>
    </style:style>
    <style:style style:name="T654_4" style:family="text">
      <style:text-properties fo:font-size="10pt" style:font-size-asian="10pt" style:font-size-complex="10pt"/>
    </style:style>
    <style:style style:name="T654_5" style:family="text">
      <style:text-properties fo:font-size="10pt" style:font-size-asian="10pt" fo:language="en" fo:country="ZA" style:font-weight-complex="bold"/>
    </style:style>
    <style:style style:name="T654_6" style:family="text">
      <style:text-properties fo:font-size="10pt" style:font-size-asian="10pt" fo:language="en" fo:country="ZA" style:font-weight-complex="bold"/>
    </style:style>
    <style:style style:name="T654_7" style:family="text">
      <style:text-properties fo:font-size="10pt" style:font-size-asian="10pt" fo:language="en" fo:country="ZA" style:font-weight-complex="bold"/>
    </style:style>
    <style:style style:name="T654_8" style:family="text">
      <style:text-properties fo:font-size="10pt" style:font-size-asian="10pt" style:font-size-complex="10pt" fo:language="en" fo:country="ZA" style:font-weight-complex="bold"/>
    </style:style>
    <style:style style:name="T654_9" style:family="text">
      <style:text-properties fo:font-size="10pt" style:font-size-asian="10pt" style:font-size-complex="10pt" fo:language="en" fo:country="ZA" style:font-weight-complex="bold"/>
    </style:style>
    <style:style style:name="T654_10" style:family="text">
      <style:text-properties fo:font-size="10pt" style:font-size-asian="10pt" style:font-size-complex="10pt" fo:language="en" fo:country="ZA" style:font-weight-complex="bold"/>
    </style:style>
    <style:style style:name="T654_11" style:family="text">
      <style:text-properties fo:font-size="10pt" style:font-size-asian="10pt" style:font-size-complex="10pt" fo:language="en" fo:country="ZA" style:font-weight-complex="bold"/>
    </style:style>
    <style:style style:name="T654_12" style:family="text">
      <style:text-properties fo:font-style="italic" style:font-style-asian="italic" style:font-style-complex="italic" fo:font-size="10pt" style:font-size-asian="10pt" style:font-size-complex="10pt" fo:language="en" fo:country="ZA" style:font-weight-complex="bold"/>
    </style:style>
    <style:style style:name="T654_13" style:family="text">
      <style:text-properties fo:font-size="10pt" style:font-size-asian="10pt" style:font-size-complex="10pt" fo:language="en" fo:country="ZA" style:font-weight-complex="bold"/>
    </style:style>
    <style:style style:name="T654_14" style:family="text">
      <style:text-properties fo:font-size="10pt" style:font-size-asian="10pt" style:font-size-complex="10pt" fo:language="en" fo:country="ZA" style:font-weight-complex="bold"/>
    </style:style>
    <style:style style:name="T654_15" style:family="text">
      <style:text-properties fo:font-size="10pt" style:font-size-asian="10pt" fo:language="en" fo:country="ZA" style:font-weight-complex="bold"/>
    </style:style>
    <style:style style:name="T654_16" style:family="text">
      <style:text-properties fo:font-size="10pt" style:font-size-asian="10pt" style:font-size-complex="10pt" fo:language="en" fo:country="ZA" style:font-weight-complex="bold"/>
    </style:style>
    <style:style style:name="T654_17" style:family="text">
      <style:text-properties fo:font-style="italic" style:font-style-asian="italic" style:font-style-complex="italic" fo:font-size="10pt" style:font-size-asian="10pt" style:font-size-complex="10pt" fo:language="en" fo:country="ZA" style:font-weight-complex="bold"/>
    </style:style>
    <style:style style:name="T654_18" style:family="text">
      <style:text-properties fo:font-size="10pt" style:font-size-asian="10pt" style:font-size-complex="10pt" fo:language="en" fo:country="ZA" style:font-weight-complex="bold"/>
    </style:style>
    <style:style style:name="P655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656" style:family="paragraph" style:parent-style-name="Normal">
      <style:paragraph-properties style:line-height-at-least="0.459cm"/>
    </style:style>
    <style:style style:name="T656_1" style:family="text">
      <style:text-properties fo:font-size="10pt" style:font-size-asian="10pt" style:font-size-complex="10pt"/>
    </style:style>
    <style:style style:name="T656_2" style:family="text">
      <style:text-properties fo:font-size="10pt" style:font-size-asian="10pt" style:font-size-complex="10pt"/>
    </style:style>
    <style:style style:name="T656_3" style:family="text">
      <style:text-properties fo:font-size="10pt" style:font-size-asian="10pt" style:font-size-complex="10pt"/>
    </style:style>
    <style:style style:name="T656_4" style:family="text">
      <style:text-properties fo:font-size="10pt" style:font-size-asian="10pt" style:font-size-complex="10pt"/>
    </style:style>
    <style:style style:name="T656_5" style:family="text">
      <style:text-properties fo:font-size="10pt" style:font-size-asian="10pt" style:font-size-complex="10pt"/>
    </style:style>
    <style:style style:name="T656_6" style:family="text">
      <style:text-properties fo:font-size="10pt" style:font-size-asian="10pt" style:font-size-complex="10pt"/>
    </style:style>
    <style:style style:name="T656_7" style:family="text">
      <style:text-properties fo:font-size="10pt" style:font-size-asian="10pt" style:font-size-complex="10pt"/>
    </style:style>
    <style:style style:name="T656_8" style:family="text">
      <style:text-properties fo:font-size="10pt" style:font-size-asian="10pt" style:font-size-complex="10pt"/>
    </style:style>
    <style:style style:name="T656_9" style:family="text">
      <style:text-properties fo:font-size="10pt" style:font-size-asian="10pt" style:font-size-complex="10pt"/>
    </style:style>
    <style:style style:name="T656_10" style:family="text">
      <style:text-properties fo:font-size="10pt" style:font-size-asian="10pt" style:font-size-complex="10pt"/>
    </style:style>
    <style:style style:name="T656_11" style:family="text">
      <style:text-properties fo:font-size="10pt" style:font-size-asian="10pt" style:font-size-complex="10pt"/>
    </style:style>
    <style:style style:name="T656_12" style:family="text">
      <style:text-properties fo:font-size="10pt" style:font-size-asian="10pt" style:font-size-complex="10pt"/>
    </style:style>
    <style:style style:name="T656_13" style:family="text">
      <style:text-properties fo:font-size="10pt" style:font-size-asian="10pt" style:font-size-complex="10pt"/>
    </style:style>
    <style:style style:name="T656_14" style:family="text">
      <style:text-properties fo:font-size="10pt" style:font-size-asian="10pt" style:font-size-complex="10pt"/>
    </style:style>
    <style:style style:name="T656_15" style:family="text">
      <style:text-properties fo:font-size="10pt" style:font-size-asian="10pt" style:font-size-complex="10pt"/>
    </style:style>
    <style:style style:name="T656_16" style:family="text">
      <style:text-properties fo:font-size="10pt" style:font-size-asian="10pt" style:font-size-complex="10pt"/>
    </style:style>
    <style:style style:name="T656_17" style:family="text">
      <style:text-properties fo:font-size="10pt" style:font-size-asian="10pt" style:font-size-complex="10pt"/>
    </style:style>
    <style:style style:name="T656_18" style:family="text">
      <style:text-properties fo:font-size="10pt" style:font-size-asian="10pt" style:font-size-complex="10pt"/>
    </style:style>
    <style:style style:name="T656_19" style:family="text">
      <style:text-properties fo:font-size="10pt" style:font-size-asian="10pt" style:font-size-complex="10pt"/>
    </style:style>
    <style:style style:name="T656_20" style:family="text">
      <style:text-properties fo:font-size="10pt" style:font-size-asian="10pt" style:font-size-complex="10pt"/>
    </style:style>
    <style:style style:name="T656_21" style:family="text">
      <style:text-properties fo:font-size="10pt" style:font-size-asian="10pt" style:font-size-complex="10pt"/>
    </style:style>
    <style:style style:name="T656_22" style:family="text">
      <style:text-properties fo:font-size="10pt" style:font-size-asian="10pt" style:font-size-complex="10pt"/>
    </style:style>
    <style:style style:name="T656_23" style:family="text">
      <style:text-properties fo:font-size="10pt" style:font-size-asian="10pt" style:font-size-complex="10pt"/>
    </style:style>
    <style:style style:name="T656_24" style:family="text">
      <style:text-properties fo:font-size="10pt" style:font-size-asian="10pt" style:font-size-complex="10pt"/>
    </style:style>
    <style:style style:name="T656_25" style:family="text">
      <style:text-properties fo:font-size="10pt" style:font-size-asian="10pt" style:font-size-complex="10pt"/>
    </style:style>
    <style:style style:name="P657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658" style:family="paragraph" style:parent-style-name="Normal">
      <style:paragraph-properties style:line-height-at-least="0.459cm"/>
      <style:text-properties fo:font-size="10pt" style:font-size-asian="10pt" style:font-weight-complex="bold"/>
    </style:style>
    <style:style style:name="T658_1" style:family="text" style:parent-style-name="Normal">
      <style:text-properties fo:font-size="10pt" style:font-size-asian="10pt" style:font-weight-complex="bold"/>
    </style:style>
    <style:style style:name="FR18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659" style:family="paragraph" style:parent-style-name="Normal">
      <style:paragraph-properties style:line-height-at-least="0.459cm"/>
      <style:text-properties fo:font-size="10pt" style:font-size-asian="10pt"/>
    </style:style>
    <style:style style:name="P660" style:family="paragraph" style:parent-style-name="Normal">
      <style:paragraph-properties style:line-height-at-least="0.459cm" fo:margin-bottom="0.282cm"/>
    </style:style>
    <style:style style:name="T660_1" style:family="text">
      <style:text-properties fo:font-size="10pt" style:font-size-asian="10pt"/>
    </style:style>
    <style:style style:name="T660_2" style:family="text">
      <style:text-properties fo:font-size="10pt" style:font-size-asian="10pt"/>
    </style:style>
    <style:style style:name="T660_3" style:family="text">
      <style:text-properties fo:font-size="10pt" style:font-size-asian="10pt"/>
    </style:style>
    <style:style style:name="T660_4" style:family="text">
      <style:text-properties fo:font-size="10pt" style:font-size-asian="10pt"/>
    </style:style>
    <style:style style:name="T660_5" style:family="text">
      <style:text-properties fo:font-size="10pt" style:font-size-asian="10pt"/>
    </style:style>
    <style:style style:name="T660_6" style:family="text">
      <style:text-properties fo:font-size="10pt" style:font-size-asian="10pt"/>
    </style:style>
    <style:style style:name="T660_7" style:family="text">
      <style:text-properties fo:font-size="10pt" style:font-size-asian="10pt"/>
    </style:style>
    <style:style style:name="T660_8" style:family="text">
      <style:text-properties fo:font-size="10pt" style:font-size-asian="10pt"/>
    </style:style>
    <style:style style:name="T660_9" style:family="text">
      <style:text-properties fo:font-size="10pt" style:font-size-asian="10pt"/>
    </style:style>
    <style:style style:name="T660_10" style:family="text">
      <style:text-properties fo:font-size="10pt" style:font-size-asian="10pt"/>
    </style:style>
    <style:style style:name="T660_11" style:family="text">
      <style:text-properties fo:font-size="10pt" style:font-size-asian="10pt"/>
    </style:style>
    <style:style style:name="P661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662" style:family="paragraph" style:parent-style-name="Normal">
      <style:paragraph-properties style:line-height-at-least="0.459cm"/>
    </style:style>
    <style:style style:name="T662_1" style:family="text">
      <style:text-properties fo:font-size="10pt" style:font-size-asian="10pt" fo:font-weight="bold" style:font-weight-asian="bold" style:font-weight-complex="bold"/>
    </style:style>
    <style:style style:name="P663" style:family="paragraph" style:parent-style-name="Normal">
      <style:paragraph-properties style:line-height-at-least="0.459cm"/>
      <style:text-properties fo:font-size="10pt" style:font-size-asian="10pt" fo:font-weight="bold" style:font-weight-asian="bold" style:font-weight-complex="bold"/>
    </style:style>
    <style:style style:name="P664" style:family="paragraph" style:parent-style-name="Normal">
      <style:paragraph-properties style:line-height-at-least="0.459cm"/>
    </style:style>
    <style:style style:name="T664_1" style:family="text">
      <style:text-properties fo:font-size="10pt" style:font-size-asian="10pt"/>
    </style:style>
    <style:style style:name="T664_2" style:family="text">
      <style:text-properties fo:font-size="10pt" style:font-size-asian="10pt"/>
    </style:style>
    <style:style style:name="T664_3" style:family="text">
      <style:text-properties fo:font-size="10pt" style:font-size-asian="10pt"/>
    </style:style>
    <style:style style:name="T664_4" style:family="text">
      <style:text-properties fo:font-size="10pt" style:font-size-asian="10pt"/>
    </style:style>
    <style:style style:name="T664_5" style:family="text">
      <style:text-properties fo:font-size="10pt" style:font-size-asian="10pt" style:font-size-complex="11pt"/>
    </style:style>
    <style:style style:name="P665" style:family="paragraph" style:parent-style-name="Normal">
      <style:paragraph-properties style:line-height-at-least="0.459cm"/>
      <style:text-properties fo:font-size="10pt" style:font-size-asian="10pt"/>
    </style:style>
    <style:style style:name="P666" style:family="paragraph" style:parent-style-name="Normal">
      <style:paragraph-properties style:line-height-at-least="0.459cm"/>
    </style:style>
    <style:style style:name="T666_1" style:family="text">
      <style:text-properties fo:font-size="10pt" style:font-size-asian="10pt" fo:font-weight="bold" style:font-weight-asian="bold" style:font-weight-complex="bold"/>
    </style:style>
    <style:style style:name="P667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668" style:family="paragraph" style:parent-style-name="Normal">
      <style:paragraph-properties style:line-height-at-least="0.459cm"/>
    </style:style>
    <style:style style:name="T668_1" style:family="text">
      <style:text-properties fo:font-size="10pt" style:font-size-asian="10pt" style:font-size-complex="11pt"/>
    </style:style>
    <style:style style:name="T668_2" style:family="text">
      <style:text-properties fo:font-size="10pt" style:font-size-asian="10pt" style:font-size-complex="11pt"/>
    </style:style>
    <style:style style:name="T668_3" style:family="text">
      <style:text-properties fo:font-size="10pt" style:font-size-asian="10pt" style:font-size-complex="11pt"/>
    </style:style>
    <style:style style:name="P669" style:family="paragraph" style:parent-style-name="Normal">
      <style:paragraph-properties fo:break-before="page" fo:line-height="108%" fo:margin-bottom="0.282cm"/>
    </style:style>
    <style:style style:name="P670" style:family="paragraph" style:parent-style-name="Normal">
      <style:paragraph-properties style:line-height-at-least="0.459cm"/>
      <style:text-properties fo:font-size="10pt" style:font-size-asian="10pt"/>
    </style:style>
    <style:style style:name="Table19" style:family="table">
      <style:table-properties table:align="left" style:width="16.503cm" fo:margin-left="-0.259cm"/>
    </style:style>
    <style:style style:name="Column72" style:family="table-column">
      <style:table-column-properties style:column-width="3.013cm" style:use-optimal-column-width="false"/>
    </style:style>
    <style:style style:name="Column73" style:family="table-column">
      <style:table-column-properties style:column-width="1.087cm" style:use-optimal-column-width="false"/>
    </style:style>
    <style:style style:name="Column74" style:family="table-column">
      <style:table-column-properties style:column-width="1.653cm" style:use-optimal-column-width="false"/>
    </style:style>
    <style:style style:name="Column75" style:family="table-column">
      <style:table-column-properties style:column-width="5.791cm" style:use-optimal-column-width="false"/>
    </style:style>
    <style:style style:name="Column76" style:family="table-column">
      <style:table-column-properties style:column-width="4.96cm" style:use-optimal-column-width="false"/>
    </style:style>
    <style:style style:name="Row71" style:family="table-row">
      <style:table-row-properties style:min-row-height="0.863cm" style:use-optimal-row-height="false"/>
    </style:style>
    <style:style style:name="Cell241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1" style:family="paragraph" style:parent-style-name="Normal">
      <style:paragraph-properties fo:break-before="page" style:line-height-at-least="0.459cm" fo:margin-bottom="0cm"/>
    </style:style>
    <style:style style:name="P672" style:family="paragraph" style:parent-style-name="Normal">
      <style:paragraph-properties fo:break-before="page" style:line-height-at-least="0.459cm" fo:margin-bottom="0cm"/>
    </style:style>
    <style:style style:name="T6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242" style:family="table-cell">
      <style:table-cell-properties fo:background-color="#ffffff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3" style:family="paragraph" style:parent-style-name="Normal">
      <style:paragraph-properties style:line-height-at-least="0.459cm" fo:margin-bottom="0cm"/>
    </style:style>
    <style:style style:name="T6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2" style:family="table-row">
      <style:table-row-properties style:min-row-height="0.612cm" style:use-optimal-row-height="false"/>
    </style:style>
    <style:style style:name="Cell243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4" style:family="paragraph" style:parent-style-name="Normal">
      <style:paragraph-properties style:line-height-at-least="0.459cm" fo:margin-bottom="0cm"/>
    </style:style>
    <style:style style:name="T6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5" style:family="paragraph" style:parent-style-name="Normal">
      <style:paragraph-properties style:line-height-at-least="0.459cm" fo:margin-bottom="0cm"/>
    </style:style>
    <style:style style:name="T6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5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6" style:family="paragraph" style:parent-style-name="Normal">
      <style:paragraph-properties style:line-height-at-least="0.459cm" fo:margin-bottom="0cm"/>
    </style:style>
    <style:style style:name="T6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7" style:family="paragraph" style:parent-style-name="Normal">
      <style:paragraph-properties style:line-height-at-least="0.459cm" fo:margin-bottom="0cm"/>
    </style:style>
    <style:style style:name="T6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3" style:family="table-row">
      <style:table-row-properties style:min-row-height="0.609cm" style:use-optimal-row-height="false"/>
    </style:style>
    <style:style style:name="Cell247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8" style:family="paragraph" style:parent-style-name="Normal">
      <style:paragraph-properties style:line-height-at-least="0.459cm" fo:margin-bottom="0cm"/>
    </style:style>
    <style:style style:name="T6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79" style:family="paragraph" style:parent-style-name="Normal">
      <style:paragraph-properties style:line-height-at-least="0.459cm" fo:margin-bottom="0cm"/>
    </style:style>
    <style:style style:name="T6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49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0" style:family="paragraph" style:parent-style-name="Normal">
      <style:paragraph-properties style:line-height-at-least="0.459cm" fo:margin-bottom="0cm"/>
    </style:style>
    <style:style style:name="T6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8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8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1" style:family="paragraph" style:parent-style-name="Normal">
      <style:paragraph-properties style:line-height-at-least="0.459cm" fo:margin-bottom="0cm"/>
    </style:style>
    <style:style style:name="T6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82" style:family="paragraph" style:parent-style-name="Normal">
      <style:paragraph-properties style:line-height-at-least="0.459cm"/>
      <style:text-properties fo:font-size="8pt" style:font-size-asian="8pt" style:font-size-complex="8pt" fo:font-weight="bold" style:font-weight-asian="bold"/>
    </style:style>
    <style:style style:name="Table20" style:family="table">
      <style:table-properties table:align="left" style:width="16.753cm" fo:margin-left="0cm"/>
    </style:style>
    <style:style style:name="Column77" style:family="table-column">
      <style:table-column-properties style:column-width="10.003cm" style:use-optimal-column-width="false"/>
    </style:style>
    <style:style style:name="Column78" style:family="table-column">
      <style:table-column-properties style:column-width="4.249cm" style:use-optimal-column-width="false"/>
    </style:style>
    <style:style style:name="Column79" style:family="table-column">
      <style:table-column-properties style:column-width="2.501cm" style:use-optimal-column-width="false"/>
    </style:style>
    <style:style style:name="Row74" style:family="table-row">
      <style:table-row-properties style:min-row-height="0.482cm" style:use-optimal-row-height="false"/>
    </style:style>
    <style:style style:name="Cell251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3" style:family="paragraph" style:parent-style-name="Normal">
      <style:paragraph-properties style:line-height-at-least="0.459cm" fo:margin-bottom="0cm"/>
    </style:style>
    <style:style style:name="T6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252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4" style:family="paragraph" style:parent-style-name="Normal">
      <style:paragraph-properties style:line-height-at-least="0.459cm" fo:margin-bottom="0cm"/>
    </style:style>
    <style:style style:name="T6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253" style:family="table-cell">
      <style:table-cell-properties fo:background-color="#d9e2f3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5" style:family="paragraph" style:parent-style-name="Normal">
      <style:paragraph-properties style:line-height-at-least="0.459cm" fo:margin-bottom="0cm"/>
    </style:style>
    <style:style style:name="T6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Row75" style:family="table-row">
      <style:table-row-properties style:use-optimal-row-height="false"/>
    </style:style>
    <style:style style:name="Cell25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6" style:family="paragraph" style:parent-style-name="Normal">
      <style:paragraph-properties style:line-height-at-least="0.459cm" fo:margin-bottom="0cm"/>
    </style:style>
    <style:style style:name="T6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7" style:family="paragraph" style:parent-style-name="Normal">
      <style:paragraph-properties style:line-height-at-least="0.459cm" fo:margin-bottom="0cm"/>
    </style:style>
    <style:style style:name="T6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8" style:family="paragraph" style:parent-style-name="Normal">
      <style:paragraph-properties style:line-height-at-least="0.459cm" fo:margin-bottom="0cm"/>
    </style:style>
    <style:style style:name="T6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font-weight-complex="bold"/>
    </style:style>
    <style:style style:name="Row76" style:family="table-row">
      <style:table-row-properties style:use-optimal-row-height="false"/>
    </style:style>
    <style:style style:name="Cell257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89" style:family="paragraph" style:parent-style-name="Normal">
      <style:paragraph-properties style:line-height-at-least="0.459cm" fo:margin-bottom="0cm"/>
    </style:style>
    <style:style style:name="T6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0" style:family="paragraph" style:parent-style-name="Normal">
      <style:paragraph-properties style:line-height-at-least="0.459cm" fo:margin-bottom="0cm"/>
    </style:style>
    <style:style style:name="T6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5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1" style:family="paragraph" style:parent-style-name="Normal">
      <style:paragraph-properties style:line-height-at-least="0.459cm" fo:margin-bottom="0cm"/>
    </style:style>
    <style:style style:name="T6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7" style:family="table-row">
      <style:table-row-properties style:use-optimal-row-height="false"/>
    </style:style>
    <style:style style:name="Cell26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2" style:family="paragraph" style:parent-style-name="Normal">
      <style:paragraph-properties style:line-height-at-least="0.459cm" fo:margin-bottom="0cm"/>
    </style:style>
    <style:style style:name="T6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93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4" style:family="paragraph" style:parent-style-name="Normal">
      <style:paragraph-properties style:line-height-at-least="0.459cm" fo:margin-bottom="0cm"/>
    </style:style>
    <style:style style:name="T6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5" style:family="paragraph" style:parent-style-name="Normal">
      <style:paragraph-properties style:line-height-at-least="0.459cm" fo:margin-bottom="0cm"/>
    </style:style>
    <style:style style:name="T6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78" style:family="table-row">
      <style:table-row-properties style:use-optimal-row-height="false"/>
    </style:style>
    <style:style style:name="Cell263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6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97" style:family="paragraph" style:parent-style-name="Normal">
      <style:paragraph-properties style:line-height-at-least="0.459cm" fo:margin-bottom="0cm"/>
    </style:style>
    <style:style style:name="T6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698" style:family="paragraph" style:parent-style-name="Normal">
      <style:paragraph-properties style:line-height-at-least="0.459cm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699" style:family="paragraph" style:parent-style-name="Normal">
      <style:paragraph-properties style:line-height-at-least="0.459cm" fo:margin-bottom="0cm"/>
    </style:style>
    <style:style style:name="T6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69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700" style:family="paragraph" style:parent-style-name="Normal">
      <style:paragraph-properties style:line-height-at-least="0.459cm" fo:margin-bottom="0cm"/>
    </style:style>
    <style:style style:name="T7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701" style:family="paragraph" style:parent-style-name="Normal">
      <style:paragraph-properties style:line-height-at-least="0.459cm"/>
    </style:style>
    <style:style style:name="T701_1" style:family="text">
      <style:text-properties fo:font-size="10pt" style:font-size-asian="10pt" style:font-size-complex="11pt" fo:font-weight="bold" style:font-weight-asian="bold" style:font-weight-complex="bold"/>
    </style:style>
    <style:style style:name="T701_2" style:family="text">
      <style:text-properties fo:font-size="10pt" style:font-size-asian="10pt" style:font-size-complex="11pt"/>
    </style:style>
    <style:style style:name="P702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703" style:family="paragraph" style:parent-style-name="Normal">
      <style:paragraph-properties style:line-height-at-least="0.459cm"/>
    </style:style>
    <style:style style:name="T703_1" style:family="text">
      <style:text-properties fo:font-size="10pt" style:font-size-asian="10pt" style:font-size-complex="10pt"/>
    </style:style>
    <style:style style:name="T703_2" style:family="text">
      <style:text-properties fo:font-size="10pt" style:font-size-asian="10pt" style:font-size-complex="10pt"/>
    </style:style>
    <style:style style:name="T703_3" style:family="text">
      <style:text-properties fo:font-size="10pt" style:font-size-asian="10pt" style:font-size-complex="10pt"/>
    </style:style>
    <style:style style:name="T703_4" style:family="text">
      <style:text-properties fo:font-size="10pt" style:font-size-asian="10pt" style:font-size-complex="10pt"/>
    </style:style>
    <style:style style:name="T703_5" style:family="text">
      <style:text-properties fo:font-size="10pt" style:font-size-asian="10pt" style:font-size-complex="10pt"/>
    </style:style>
    <style:style style:name="T703_6" style:family="text">
      <style:text-properties fo:font-size="10pt" style:font-size-asian="10pt" style:font-size-complex="10pt"/>
    </style:style>
    <style:style style:name="T703_7" style:family="text">
      <style:text-properties fo:font-size="10pt" style:font-size-asian="10pt" style:font-size-complex="10pt"/>
    </style:style>
    <style:style style:name="T703_8" style:family="text">
      <style:text-properties fo:font-size="10pt" style:font-size-asian="10pt" style:font-size-complex="10pt"/>
    </style:style>
    <style:style style:name="T703_9" style:family="text">
      <style:text-properties fo:font-size="10pt" style:font-size-asian="10pt" style:font-size-complex="10pt"/>
    </style:style>
    <style:style style:name="T703_10" style:family="text">
      <style:text-properties fo:font-size="10pt" style:font-size-asian="10pt" style:font-size-complex="10pt"/>
    </style:style>
    <style:style style:name="T703_11" style:family="text">
      <style:text-properties fo:font-size="10pt" style:font-size-asian="10pt" style:font-size-complex="10pt"/>
    </style:style>
    <style:style style:name="T703_12" style:family="text">
      <style:text-properties fo:font-size="10pt" style:font-size-asian="10pt" style:font-size-complex="10pt"/>
    </style:style>
    <style:style style:name="T703_13" style:family="text">
      <style:text-properties fo:font-size="10pt" style:font-size-asian="10pt" style:font-size-complex="10pt"/>
    </style:style>
    <style:style style:name="T703_14" style:family="text">
      <style:text-properties fo:font-size="10pt" style:font-size-asian="10pt" style:font-size-complex="10pt"/>
    </style:style>
    <style:style style:name="T703_15" style:family="text">
      <style:text-properties fo:font-size="10pt" style:font-size-asian="10pt" style:font-size-complex="10pt"/>
    </style:style>
    <style:style style:name="T703_16" style:family="text">
      <style:text-properties fo:font-size="10pt" style:font-size-asian="10pt" style:font-size-complex="10pt"/>
    </style:style>
    <style:style style:name="T703_17" style:family="text">
      <style:text-properties fo:font-size="10pt" style:font-size-asian="10pt" style:font-size-complex="10pt"/>
    </style:style>
    <style:style style:name="T703_18" style:family="text">
      <style:text-properties fo:font-size="10pt" style:font-size-asian="10pt" style:font-size-complex="10pt"/>
    </style:style>
    <style:style style:name="T703_19" style:family="text">
      <style:text-properties fo:font-size="10pt" style:font-size-asian="10pt" style:font-size-complex="10pt"/>
    </style:style>
    <style:style style:name="T703_20" style:family="text">
      <style:text-properties fo:font-size="10pt" style:font-size-asian="10pt" style:font-size-complex="10pt"/>
    </style:style>
    <style:style style:name="T703_21" style:family="text">
      <style:text-properties fo:font-size="10pt" style:font-size-asian="10pt" style:font-size-complex="10pt"/>
    </style:style>
    <style:style style:name="T703_22" style:family="text">
      <style:text-properties fo:font-size="10pt" style:font-size-asian="10pt" style:font-size-complex="10pt"/>
    </style:style>
    <style:style style:name="T703_23" style:family="text">
      <style:text-properties fo:font-size="10pt" style:font-size-asian="10pt" style:font-size-complex="10pt"/>
    </style:style>
    <style:style style:name="T703_24" style:family="text">
      <style:text-properties fo:font-size="10pt" style:font-size-asian="10pt" style:font-size-complex="10pt"/>
    </style:style>
    <style:style style:name="T703_25" style:family="text">
      <style:text-properties fo:font-size="10pt" style:font-size-asian="10pt" style:font-size-complex="10pt"/>
    </style:style>
    <style:style style:name="T703_26" style:family="text">
      <style:text-properties fo:font-size="10pt" style:font-size-asian="10pt" style:font-size-complex="10pt"/>
    </style:style>
    <style:style style:name="T703_27" style:family="text">
      <style:text-properties fo:font-size="10pt" style:font-size-asian="10pt" style:font-size-complex="10pt"/>
    </style:style>
    <style:style style:name="T703_28" style:family="text">
      <style:text-properties fo:font-size="10pt" style:font-size-asian="10pt" style:font-size-complex="10pt"/>
    </style:style>
    <style:style style:name="T703_29" style:family="text">
      <style:text-properties fo:font-size="10pt" style:font-size-asian="10pt" style:font-size-complex="10pt"/>
    </style:style>
    <style:style style:name="T703_30" style:family="text">
      <style:text-properties fo:font-size="10pt" style:font-size-asian="10pt" style:font-size-complex="10pt"/>
    </style:style>
    <style:style style:name="T703_31" style:family="text">
      <style:text-properties fo:font-size="10pt" style:font-size-asian="10pt" style:font-size-complex="10pt"/>
    </style:style>
    <style:style style:name="T703_32" style:family="text">
      <style:text-properties fo:font-size="10pt" style:font-size-asian="10pt" style:font-size-complex="10pt"/>
    </style:style>
    <style:style style:name="T703_33" style:family="text">
      <style:text-properties fo:font-size="10pt" style:font-size-asian="10pt" style:font-size-complex="10pt"/>
    </style:style>
    <style:style style:name="P704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705" style:family="paragraph" style:parent-style-name="Normal">
      <style:paragraph-properties style:line-height-at-least="0.459cm"/>
    </style:style>
    <style:style style:name="T705_1" style:family="text">
      <style:text-properties fo:font-size="10pt" style:font-size-asian="10pt" style:font-size-complex="10pt" fo:font-weight="bold" style:font-weight-asian="bold" style:font-weight-complex="bold"/>
    </style:style>
    <style:style style:name="T705_2" style:family="text">
      <style:text-properties fo:font-size="10pt" style:font-size-asian="10pt" style:font-size-complex="10pt" fo:font-weight="bold" style:font-weight-asian="bold" style:font-weight-complex="bold"/>
    </style:style>
    <style:style style:name="T705_3" style:family="text">
      <style:text-properties fo:font-size="10pt" style:font-size-asian="10pt" style:font-size-complex="10pt" fo:font-weight="bold" style:font-weight-asian="bold" style:font-weight-complex="bold"/>
    </style:style>
    <style:style style:name="P706" style:family="paragraph" style:parent-style-name="Normal">
      <style:paragraph-properties style:line-height-at-least="0.459cm"/>
      <style:text-properties fo:font-size="10pt" style:font-size-asian="10pt" style:font-size-complex="10pt"/>
    </style:style>
    <style:style style:name="P707" style:family="paragraph" style:parent-style-name="Normal">
      <style:paragraph-properties style:line-height-at-least="0.459cm"/>
    </style:style>
    <style:style style:name="T707_1" style:family="text">
      <style:text-properties fo:font-size="10pt" style:font-size-asian="10pt" style:font-size-complex="10pt"/>
    </style:style>
    <style:style style:name="T707_2" style:family="text">
      <style:text-properties fo:font-size="10pt" style:font-size-asian="10pt" style:font-size-complex="10pt"/>
    </style:style>
    <style:style style:name="T707_3" style:family="text">
      <style:text-properties fo:font-size="10pt" style:font-size-asian="10pt" style:font-size-complex="10pt"/>
    </style:style>
    <style:style style:name="T707_4" style:family="text">
      <style:text-properties fo:font-size="10pt" style:font-size-asian="10pt" style:font-size-complex="10pt"/>
    </style:style>
    <style:style style:name="T707_5" style:family="text">
      <style:text-properties fo:font-size="10pt" style:font-size-asian="10pt" style:font-size-complex="10pt"/>
    </style:style>
    <style:style style:name="T707_6" style:family="text">
      <style:text-properties fo:font-size="10pt" style:font-size-asian="10pt" style:font-size-complex="10pt"/>
    </style:style>
    <style:style style:name="T707_7" style:family="text">
      <style:text-properties fo:font-size="10pt" style:font-size-asian="10pt" style:font-size-complex="10pt"/>
    </style:style>
    <style:style style:name="T707_8" style:family="text">
      <style:text-properties fo:font-size="10pt" style:font-size-asian="10pt" style:font-size-complex="10pt" style:font-weight-complex="bold"/>
    </style:style>
    <style:style style:name="T707_9" style:family="text">
      <style:text-properties fo:font-size="10pt" style:font-size-asian="10pt" style:font-size-complex="10pt" style:font-weight-complex="bold"/>
    </style:style>
    <style:style style:name="T707_10" style:family="text">
      <style:text-properties fo:font-size="10pt" style:font-size-asian="10pt" style:font-size-complex="10pt" style:font-weight-complex="bold"/>
    </style:style>
    <style:style style:name="T707_11" style:family="text">
      <style:text-properties fo:font-size="10pt" style:font-size-asian="10pt" style:font-size-complex="10pt"/>
    </style:style>
    <style:style style:name="T707_12" style:family="text">
      <style:text-properties fo:font-size="10pt" style:font-size-asian="10pt" style:font-size-complex="10pt" style:font-weight-complex="bold"/>
    </style:style>
    <style:style style:name="T707_13" style:family="text">
      <style:text-properties fo:font-size="10pt" style:font-size-asian="10pt" style:font-size-complex="10pt" style:font-weight-complex="bold"/>
    </style:style>
    <style:style style:name="T707_14" style:family="text">
      <style:text-properties fo:font-size="10pt" style:font-size-asian="10pt" style:font-size-complex="10pt" style:font-weight-complex="bold"/>
    </style:style>
    <style:style style:name="T707_15" style:family="text">
      <style:text-properties fo:font-size="10pt" style:font-size-asian="10pt" style:font-size-complex="10pt"/>
    </style:style>
    <style:style style:name="T707_16" style:family="text">
      <style:text-properties fo:font-size="10pt" style:font-size-asian="10pt" style:font-size-complex="10pt" style:font-weight-complex="bold"/>
    </style:style>
    <style:style style:name="T707_17" style:family="text">
      <style:text-properties fo:font-size="10pt" style:font-size-asian="10pt" style:font-size-complex="10pt" style:font-weight-complex="bold"/>
    </style:style>
    <style:style style:name="T707_18" style:family="text">
      <style:text-properties fo:font-size="10pt" style:font-size-asian="10pt" style:font-size-complex="10pt" style:font-weight-complex="bold"/>
    </style:style>
    <style:style style:name="T707_19" style:family="text">
      <style:text-properties fo:font-size="10pt" style:font-size-asian="10pt" style:font-size-complex="10pt" style:font-weight-complex="bold"/>
    </style:style>
    <style:style style:name="T707_20" style:family="text">
      <style:text-properties fo:font-size="10pt" style:font-size-asian="10pt" style:font-size-complex="10pt" style:font-weight-complex="bold"/>
    </style:style>
    <style:style style:name="T707_21" style:family="text">
      <style:text-properties fo:font-size="10pt" style:font-size-asian="10pt" style:font-size-complex="10pt" style:font-weight-complex="bold"/>
    </style:style>
    <style:style style:name="T707_22" style:family="text">
      <style:text-properties fo:font-size="10pt" style:font-size-asian="10pt" style:font-size-complex="10pt" style:font-weight-complex="bold"/>
    </style:style>
    <style:style style:name="T707_23" style:family="text">
      <style:text-properties fo:font-size="10pt" style:font-size-asian="10pt" style:font-size-complex="10pt" style:font-weight-complex="bold"/>
    </style:style>
    <style:style style:name="T707_24" style:family="text">
      <style:text-properties fo:font-size="10pt" style:font-size-asian="10pt" style:font-size-complex="10pt" style:font-weight-complex="bold"/>
    </style:style>
    <style:style style:name="T707_25" style:family="text">
      <style:text-properties fo:font-size="10pt" style:font-size-asian="10pt" style:font-size-complex="10pt" style:font-weight-complex="bold"/>
    </style:style>
    <style:style style:name="T707_26" style:family="text">
      <style:text-properties fo:font-size="10pt" style:font-size-asian="10pt" style:font-size-complex="10pt"/>
    </style:style>
    <style:style style:name="T707_27" style:family="text">
      <style:text-properties fo:font-size="10pt" style:font-size-asian="10pt" style:font-size-complex="10pt" style:font-weight-complex="bold"/>
    </style:style>
    <style:style style:name="T707_28" style:family="text">
      <style:text-properties fo:font-size="10pt" style:font-size-asian="10pt" style:font-size-complex="10pt" style:font-weight-complex="bold"/>
    </style:style>
    <style:style style:name="T707_29" style:family="text">
      <style:text-properties fo:font-size="10pt" style:font-size-asian="10pt" style:font-size-complex="10pt" style:font-weight-complex="bold"/>
    </style:style>
    <style:style style:name="P708" style:family="paragraph" style:parent-style-name="Normal">
      <style:paragraph-properties style:line-height-at-least="0.459cm"/>
      <style:text-properties fo:font-size="10pt" style:font-size-asian="10pt" style:font-size-complex="10pt" style:font-weight-complex="bold"/>
    </style:style>
    <style:style style:name="P709" style:family="paragraph" style:parent-style-name="Normal">
      <style:paragraph-properties fo:text-align="justify" style:line-height-at-least="0.459cm"/>
    </style:style>
    <style:style style:name="T709_1" style:family="text">
      <style:text-properties fo:font-size="10pt" style:font-size-asian="10pt" style:font-size-complex="10pt" style:font-weight-complex="bold"/>
    </style:style>
    <style:style style:name="T709_2" style:family="text">
      <style:text-properties fo:font-size="10pt" style:font-size-asian="10pt" style:font-size-complex="10pt" style:font-weight-complex="bold"/>
    </style:style>
    <style:style style:name="T709_3" style:family="text">
      <style:text-properties fo:font-size="10pt" style:font-size-asian="10pt" style:font-size-complex="10pt" style:font-weight-complex="bold"/>
    </style:style>
    <style:style style:name="T709_4" style:family="text">
      <style:text-properties fo:font-size="10pt" style:font-size-asian="10pt" style:font-size-complex="10pt" style:font-weight-complex="bold"/>
    </style:style>
    <style:style style:name="T709_5" style:family="text">
      <style:text-properties fo:font-size="10pt" style:font-size-asian="10pt" style:font-size-complex="10pt" style:font-weight-complex="bold"/>
    </style:style>
    <style:style style:name="T709_6" style:family="text">
      <style:text-properties fo:font-size="10pt" style:font-size-asian="10pt" style:font-size-complex="10pt" style:font-weight-complex="bold"/>
    </style:style>
    <style:style style:name="T709_7" style:family="text">
      <style:text-properties fo:font-size="10pt" style:font-size-asian="10pt" style:font-size-complex="10pt" style:font-weight-complex="bold"/>
    </style:style>
    <style:style style:name="T709_8" style:family="text">
      <style:text-properties fo:font-size="10pt" style:font-size-asian="10pt" style:font-size-complex="10pt" style:font-weight-complex="bold"/>
    </style:style>
    <style:style style:name="T709_9" style:family="text">
      <style:text-properties fo:font-size="10pt" style:font-size-asian="10pt" style:font-size-complex="10pt" style:font-weight-complex="bold"/>
    </style:style>
    <style:style style:name="T709_10" style:family="text">
      <style:text-properties fo:font-size="10pt" style:font-size-asian="10pt" style:font-size-complex="10pt" style:font-weight-complex="bold"/>
    </style:style>
    <style:style style:name="T709_11" style:family="text">
      <style:text-properties fo:font-size="10pt" style:font-size-asian="10pt" style:font-size-complex="10pt" style:font-weight-complex="bold"/>
    </style:style>
    <style:style style:name="T709_12" style:family="text">
      <style:text-properties fo:font-size="10pt" style:font-size-asian="10pt" style:font-size-complex="10pt" style:font-weight-complex="bold"/>
    </style:style>
    <style:style style:name="T709_13" style:family="text">
      <style:text-properties fo:font-size="10pt" style:font-size-asian="10pt" style:font-size-complex="10pt" style:font-weight-complex="bold"/>
    </style:style>
    <style:style style:name="T709_14" style:family="text">
      <style:text-properties fo:font-size="10pt" style:font-size-asian="10pt" style:font-size-complex="10pt" style:font-weight-complex="bold"/>
    </style:style>
    <style:style style:name="P710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711" style:family="paragraph" style:parent-style-name="Normal">
      <style:paragraph-properties style:line-height-at-least="0.459cm"/>
    </style:style>
    <style:style style:name="T711_1" style:family="text">
      <style:text-properties fo:font-size="10pt" style:font-size-asian="10pt" style:font-size-complex="10pt"/>
    </style:style>
    <style:style style:name="T711_2" style:family="text">
      <style:text-properties fo:font-size="10pt" style:font-size-asian="10pt" style:font-size-complex="10pt"/>
    </style:style>
    <style:style style:name="T711_3" style:family="text">
      <style:text-properties fo:font-size="10pt" style:font-size-asian="10pt" style:font-size-complex="10pt"/>
    </style:style>
    <style:style style:name="T711_4" style:family="text">
      <style:text-properties fo:font-size="10pt" style:font-size-asian="10pt" style:font-size-complex="10pt"/>
    </style:style>
    <style:style style:name="T711_5" style:family="text">
      <style:text-properties fo:font-size="10pt" style:font-size-asian="10pt" style:font-size-complex="10pt"/>
    </style:style>
    <style:style style:name="P712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713" style:family="paragraph" style:parent-style-name="Normal">
      <style:paragraph-properties style:line-height-at-least="0.459cm"/>
    </style:style>
    <style:style style:name="T713_1" style:family="text">
      <style:text-properties fo:font-size="10pt" style:font-size-asian="10pt" style:font-size-complex="11pt" fo:font-weight="bold" style:font-weight-asian="bold"/>
    </style:style>
    <style:style style:name="T713_2" style:family="text">
      <style:text-properties fo:font-size="10pt" style:font-size-asian="10pt" style:font-size-complex="11pt" fo:font-weight="bold" style:font-weight-asian="bold"/>
    </style:style>
    <style:style style:name="T713_3" style:family="text">
      <style:text-properties fo:font-size="10pt" style:font-size-asian="10pt" style:font-size-complex="11pt" fo:font-weight="bold" style:font-weight-asian="bold"/>
    </style:style>
    <style:style style:name="T713_4" style:family="text">
      <style:text-properties fo:font-size="10pt" style:font-size-asian="10pt" style:font-size-complex="11pt" fo:font-weight="bold" style:font-weight-asian="bold"/>
    </style:style>
    <style:style style:name="T713_5" style:family="text">
      <style:text-properties fo:font-size="10pt" style:font-size-asian="10pt" style:font-size-complex="11pt" fo:font-weight="bold" style:font-weight-asian="bold"/>
    </style:style>
    <style:style style:name="T713_6" style:family="text">
      <style:text-properties fo:font-size="10pt" style:font-size-asian="10pt" style:font-size-complex="11pt" fo:font-weight="bold" style:font-weight-asian="bold"/>
    </style:style>
    <style:style style:name="P714" style:family="paragraph" style:parent-style-name="Normal">
      <style:paragraph-properties style:line-height-at-least="0.459cm"/>
    </style:style>
    <style:style style:name="T714_1" style:family="text">
      <style:text-properties fo:font-size="10pt" style:font-size-asian="10pt" style:font-size-complex="11pt" style:font-weight-complex="bold"/>
    </style:style>
    <style:style style:name="P715" style:family="paragraph" style:parent-style-name="Normal">
      <style:paragraph-properties style:line-height-at-least="0.459cm"/>
    </style:style>
    <style:style style:name="T715_1" style:family="text">
      <style:text-properties fo:font-size="10pt" style:font-size-asian="10pt" style:font-size-complex="11pt" style:font-weight-complex="bold"/>
    </style:style>
    <style:style style:name="T715_2" style:family="text">
      <style:text-properties fo:font-size="10pt" style:font-size-asian="10pt" style:font-size-complex="11pt" style:font-weight-complex="bold"/>
    </style:style>
    <style:style style:name="T715_3" style:family="text">
      <style:text-properties fo:font-size="10pt" style:font-size-asian="10pt" style:font-size-complex="11pt" style:font-weight-complex="bold"/>
    </style:style>
    <style:style style:name="P716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717" style:family="paragraph" style:parent-style-name="Normal">
      <style:paragraph-properties style:line-height-at-least="0.459cm"/>
    </style:style>
    <style:style style:name="T717_1" style:family="text">
      <style:text-properties fo:font-size="10pt" style:font-size-asian="10pt" style:font-size-complex="10pt"/>
    </style:style>
    <style:style style:name="T717_2" style:family="text">
      <style:text-properties fo:font-size="10pt" style:font-size-asian="10pt" style:font-size-complex="10pt"/>
    </style:style>
    <style:style style:name="T717_3" style:family="text">
      <style:text-properties fo:font-size="10pt" style:font-size-asian="10pt" style:font-size-complex="10pt"/>
    </style:style>
    <style:style style:name="P718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719" style:family="paragraph" style:parent-style-name="Normal">
      <style:paragraph-properties style:line-height-at-least="0.459cm"/>
    </style:style>
    <style:style style:name="T719_1" style:family="text">
      <style:text-properties fo:font-size="10pt" style:font-size-asian="10pt" fo:font-weight="bold" style:font-weight-asian="bold" style:font-weight-complex="bold"/>
    </style:style>
    <style:style style:name="P720" style:family="paragraph" style:parent-style-name="Normal">
      <style:paragraph-properties style:line-height-at-least="0.459cm"/>
      <style:text-properties fo:font-size="10pt" style:font-size-asian="10pt" fo:font-weight="bold" style:font-weight-asian="bold" style:font-weight-complex="bold"/>
    </style:style>
    <style:style style:name="P721" style:family="paragraph" style:parent-style-name="Normal">
      <style:paragraph-properties style:line-height-at-least="0.459cm"/>
    </style:style>
    <style:style style:name="T721_1" style:family="text">
      <style:text-properties fo:font-size="10pt" style:font-size-asian="10pt"/>
    </style:style>
    <style:style style:name="T721_2" style:family="text">
      <style:text-properties fo:font-size="10pt" style:font-size-asian="10pt"/>
    </style:style>
    <style:style style:name="T721_3" style:family="text">
      <style:text-properties fo:font-size="10pt" style:font-size-asian="10pt"/>
    </style:style>
    <style:style style:name="T721_4" style:family="text">
      <style:text-properties fo:font-size="10pt" style:font-size-asian="10pt"/>
    </style:style>
    <style:style style:name="T721_5" style:family="text">
      <style:text-properties fo:font-size="10pt" style:font-size-asian="10pt"/>
    </style:style>
    <style:style style:name="T721_6" style:family="text">
      <style:text-properties fo:font-size="10pt" style:font-size-asian="10pt"/>
    </style:style>
    <style:style style:name="T721_7" style:family="text">
      <style:text-properties fo:font-size="10pt" style:font-size-asian="10pt"/>
    </style:style>
    <style:style style:name="T721_8" style:family="text">
      <style:text-properties fo:font-size="10pt" style:font-size-asian="10pt"/>
    </style:style>
    <style:style style:name="T721_9" style:family="text">
      <style:text-properties fo:font-size="10pt" style:font-size-asian="10pt"/>
    </style:style>
    <style:style style:name="T721_10" style:family="text">
      <style:text-properties fo:font-size="10pt" style:font-size-asian="10pt"/>
    </style:style>
    <style:style style:name="P722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723" style:family="paragraph" style:parent-style-name="Normal">
      <style:paragraph-properties style:line-height-at-least="0.459cm"/>
    </style:style>
    <style:style style:name="T723_1" style:family="text">
      <style:text-properties fo:font-size="10pt" style:font-size-asian="10pt" style:font-size-complex="10pt"/>
    </style:style>
    <style:style style:name="T723_2" style:family="text">
      <style:text-properties fo:font-size="10pt" style:font-size-asian="10pt" style:font-size-complex="10pt"/>
    </style:style>
    <style:style style:name="T723_3" style:family="text">
      <style:text-properties fo:font-size="10pt" style:font-size-asian="10pt" style:font-size-complex="10pt"/>
    </style:style>
    <style:style style:name="T723_4" style:family="text">
      <style:text-properties fo:font-size="10pt" style:font-size-asian="10pt" style:font-size-complex="10pt"/>
    </style:style>
    <style:style style:name="T723_5" style:family="text">
      <style:text-properties fo:font-size="10pt" style:font-size-asian="10pt" style:font-size-complex="10pt"/>
    </style:style>
    <style:style style:name="T723_6" style:family="text">
      <style:text-properties fo:font-size="10pt" style:font-size-asian="10pt" style:font-size-complex="10pt"/>
    </style:style>
    <style:style style:name="T723_7" style:family="text">
      <style:text-properties fo:font-size="10pt" style:font-size-asian="10pt" style:font-size-complex="10pt"/>
    </style:style>
    <style:style style:name="T723_8" style:family="text">
      <style:text-properties fo:font-size="10pt" style:font-size-asian="10pt" style:font-size-complex="10pt"/>
    </style:style>
    <style:style style:name="T723_9" style:family="text">
      <style:text-properties fo:font-size="10pt" style:font-size-asian="10pt" style:font-size-complex="10pt"/>
    </style:style>
    <style:style style:name="T723_10" style:family="text">
      <style:text-properties fo:font-size="10pt" style:font-size-asian="10pt" style:font-size-complex="10pt"/>
    </style:style>
    <style:style style:name="T723_11" style:family="text">
      <style:text-properties fo:font-size="10pt" style:font-size-asian="10pt" style:font-size-complex="10pt"/>
    </style:style>
    <style:style style:name="T723_12" style:family="text">
      <style:text-properties fo:font-size="10pt" style:font-size-asian="10pt" style:font-size-complex="10pt"/>
    </style:style>
    <style:style style:name="T723_13" style:family="text">
      <style:text-properties fo:font-size="10pt" style:font-size-asian="10pt" style:font-size-complex="10pt"/>
    </style:style>
    <style:style style:name="T723_14" style:family="text">
      <style:text-properties fo:font-size="10pt" style:font-size-asian="10pt" style:font-size-complex="10pt"/>
    </style:style>
    <style:style style:name="T723_15" style:family="text">
      <style:text-properties fo:font-size="10pt" style:font-size-asian="10pt" style:font-size-complex="10pt"/>
    </style:style>
    <style:style style:name="T723_16" style:family="text">
      <style:text-properties fo:font-size="10pt" style:font-size-asian="10pt" style:font-size-complex="10pt"/>
    </style:style>
    <style:style style:name="T723_17" style:family="text">
      <style:text-properties fo:font-size="10pt" style:font-size-asian="10pt" style:font-size-complex="10pt"/>
    </style:style>
    <style:style style:name="P724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725" style:family="paragraph" style:parent-style-name="Heading_20_2">
      <style:paragraph-properties fo:break-before="page" fo:background-color="#dbe5f1" style:line-height-at-least="0.459cm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725_1" style:family="text">
      <style:text-properties fo:font-style="normal" style:font-style-asian="normal"/>
    </style:style>
    <style:style style:name="P726" style:family="paragraph" style:parent-style-name="Normal">
      <style:paragraph-properties style:line-height-at-least="0.459cm"/>
      <style:text-properties fo:font-size="11pt" style:font-size-asian="11pt" style:font-name-complex="Arial" style:font-size-complex="11pt" fo:font-weight="bold" style:font-weight-asian="bold"/>
    </style:style>
    <style:style style:name="P727" style:family="paragraph" style:parent-style-name="Normal">
      <style:paragraph-properties style:line-height-at-least="0.459cm"/>
    </style:style>
    <style:style style:name="T727_1" style:family="text">
      <style:text-properties fo:font-size="10pt" style:font-size-asian="10pt" style:font-name-complex="Arial" style:font-size-complex="10pt" fo:font-weight="bold" style:font-weight-asian="bold"/>
    </style:style>
    <style:style style:name="P728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/>
    </style:style>
    <style:style style:name="P729" style:family="paragraph" style:parent-style-name="Normal">
      <style:paragraph-properties style:line-height-at-least="0.459cm"/>
    </style:style>
    <style:style style:name="T729_1" style:family="text">
      <style:text-properties fo:font-size="10pt" style:font-size-asian="10pt" style:font-name-complex="Arial" style:font-size-complex="10pt"/>
    </style:style>
    <style:style style:name="T729_2" style:family="text">
      <style:text-properties fo:font-size="10pt" style:font-size-asian="10pt" style:font-name-complex="Arial" style:font-size-complex="10pt"/>
    </style:style>
    <style:style style:name="T729_3" style:family="text">
      <style:text-properties fo:font-size="10pt" style:font-size-asian="10pt" style:font-name-complex="Arial" style:font-size-complex="10pt"/>
    </style:style>
    <style:style style:name="T729_4" style:family="text">
      <style:text-properties fo:font-size="10pt" style:font-size-asian="10pt" style:font-name-complex="Arial" style:font-size-complex="10pt"/>
    </style:style>
    <style:style style:name="T729_5" style:family="text">
      <style:text-properties fo:font-size="10pt" style:font-size-asian="10pt" style:font-name-complex="Arial" style:font-size-complex="10pt"/>
    </style:style>
    <style:style style:name="T729_6" style:family="text">
      <style:text-properties fo:font-size="10pt" style:font-size-asian="10pt" style:font-name-complex="Arial" style:font-size-complex="10pt"/>
    </style:style>
    <style:style style:name="T729_7" style:family="text">
      <style:text-properties fo:font-size="10pt" style:font-size-asian="10pt" style:font-name-complex="Arial" style:font-size-complex="10pt"/>
    </style:style>
    <style:style style:name="T729_8" style:family="text">
      <style:text-properties fo:font-size="10pt" style:font-size-asian="10pt" style:font-name-complex="Arial" style:font-size-complex="10pt"/>
    </style:style>
    <style:style style:name="T729_9" style:family="text">
      <style:text-properties fo:font-size="10pt" style:font-size-asian="10pt" style:font-name-complex="Arial" style:font-size-complex="10pt"/>
    </style:style>
    <style:style style:name="T729_10" style:family="text">
      <style:text-properties fo:font-size="10pt" style:font-size-asian="10pt" style:font-name-complex="Arial" style:font-size-complex="10pt"/>
    </style:style>
    <style:style style:name="T729_11" style:family="text">
      <style:text-properties fo:font-size="10pt" style:font-size-asian="10pt" style:font-name-complex="Arial" style:font-size-complex="10pt"/>
    </style:style>
    <style:style style:name="T729_12" style:family="text">
      <style:text-properties fo:font-size="10pt" style:font-size-asian="10pt" style:font-name-complex="Arial" style:font-size-complex="10pt"/>
    </style:style>
    <style:style style:name="T729_13" style:family="text">
      <style:text-properties fo:font-size="10pt" style:font-size-asian="10pt" style:font-name-complex="Arial" style:font-size-complex="10pt"/>
    </style:style>
    <style:style style:name="T729_14" style:family="text">
      <style:text-properties fo:font-size="10pt" style:font-size-asian="10pt" style:font-name-complex="Arial" style:font-size-complex="10pt"/>
    </style:style>
    <style:style style:name="T729_15" style:family="text">
      <style:text-properties fo:font-size="10pt" style:font-size-asian="10pt" style:font-name-complex="Arial" style:font-size-complex="10pt"/>
    </style:style>
    <style:style style:name="T729_16" style:family="text">
      <style:text-properties fo:font-size="10pt" style:font-size-asian="10pt" style:font-name-complex="Arial" style:font-size-complex="10pt"/>
    </style:style>
    <style:style style:name="P730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731" style:family="paragraph" style:parent-style-name="Normal">
      <style:paragraph-properties style:line-height-at-least="0.459cm"/>
    </style:style>
    <style:style style:name="T731_1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2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3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4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5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6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7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8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9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10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11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12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3" style:family="text">
      <style:text-properties fo:font-size="10pt" style:font-size-asian="10pt" style:font-name-complex="Arial" style:font-size-complex="10pt" fo:language="en" fo:language-asian="en" fo:country-asian="GB" style:font-weight-complex="bold"/>
    </style:style>
    <style:style style:name="T731_14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5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6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7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8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19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0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1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2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3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4" style:family="text">
      <style:text-properties fo:font-size="10pt" style:font-size-asian="10pt" style:font-name-complex="Arial" style:font-size-complex="10pt" fo:language="en" fo:language-asian="en" fo:country-asian="GB"/>
    </style:style>
    <style:style style:name="T731_25" style:family="text">
      <style:text-properties fo:font-size="10pt" style:font-size-asian="10pt" style:font-name-complex="Arial" style:font-size-complex="10pt"/>
    </style:style>
    <style:style style:name="T731_26" style:family="text">
      <style:text-properties fo:font-size="10pt" style:font-size-asian="10pt" style:font-name-complex="Arial" style:font-size-complex="10pt"/>
    </style:style>
    <style:style style:name="T731_27" style:family="text">
      <style:text-properties fo:font-size="10pt" style:font-size-asian="10pt" style:font-name-complex="Arial" style:font-size-complex="10pt"/>
    </style:style>
    <style:style style:name="P732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733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734" style:family="paragraph" style:parent-style-name="Normal">
      <style:paragraph-properties fo:text-align="justify" style:line-height-at-least="0.459cm"/>
    </style:style>
    <style:style style:name="T734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735" style:family="paragraph" style:parent-style-name="List_20_Paragraph">
      <style:paragraph-properties style:line-height-at-least="0.459cm"/>
      <style:text-properties fo:font-size="10pt" style:font-size-asian="10pt" style:font-name-complex="Arial"/>
    </style:style>
    <style:style style:name="T735_1" style:family="text">
      <style:text-properties fo:font-size="10pt" style:font-size-asian="10pt" style:font-name-complex="Arial" fo:language="en" fo:country="US"/>
    </style:style>
    <style:style style:name="T735_2" style:family="text">
      <style:text-properties fo:font-size="10pt" style:font-size-asian="10pt" style:font-name-complex="Arial" fo:language="en" fo:country="US"/>
    </style:style>
    <style:style style:name="T735_3" style:family="text">
      <style:text-properties fo:font-size="10pt" style:font-size-asian="10pt" style:font-name-complex="Arial" fo:language="en" fo:country="US"/>
    </style:style>
    <style:style style:name="T735_4" style:family="text">
      <style:text-properties fo:font-size="10pt" style:font-size-asian="10pt" style:font-name-complex="Arial" fo:language="en" fo:country="US"/>
    </style:style>
    <style:style style:name="T735_5" style:family="text">
      <style:text-properties fo:font-size="10pt" style:font-size-asian="10pt" style:font-name-complex="Arial" fo:language="en" fo:country="US"/>
    </style:style>
    <style:style style:name="T735_6" style:family="text">
      <style:text-properties fo:font-size="10pt" style:font-size-asian="10pt" style:font-name-complex="Arial" fo:language="en" fo:country="US"/>
    </style:style>
    <style:style style:name="T735_7" style:family="text">
      <style:text-properties fo:font-size="10pt" style:font-size-asian="10pt" style:font-name-complex="Arial" fo:language="en" fo:country="US"/>
    </style:style>
    <style:style style:name="T735_8" style:family="text">
      <style:text-properties fo:font-size="10pt" style:font-size-asian="10pt" style:font-name-complex="Arial" fo:language="en" fo:country="US"/>
    </style:style>
    <style:style style:name="T735_9" style:family="text">
      <style:text-properties fo:font-size="10pt" style:font-size-asian="10pt" style:font-name-complex="Arial" fo:language="en" fo:country="US"/>
    </style:style>
    <style:style style:name="T735_10" style:family="text">
      <style:text-properties fo:font-size="10pt" style:font-size-asian="10pt" style:font-name-complex="Arial" fo:language="en" fo:country="US"/>
    </style:style>
    <style:style style:name="T735_11" style:family="text">
      <style:text-properties fo:font-size="10pt" style:font-size-asian="10pt" style:font-name-complex="Arial" fo:language="en" fo:country="US"/>
    </style:style>
    <style:style style:name="T735_12" style:family="text">
      <style:text-properties fo:font-size="10pt" style:font-size-asian="10pt" style:font-name-complex="Arial" fo:language="en" fo:country="US"/>
    </style:style>
    <style:style style:name="T735_13" style:family="text">
      <style:text-properties fo:font-size="10pt" style:font-size-asian="10pt" style:font-name-complex="Arial" fo:language="en" fo:country="US"/>
    </style:style>
    <style:style style:name="T735_14" style:family="text">
      <style:text-properties fo:font-size="10pt" style:font-size-asian="10pt" style:font-name-complex="Arial" fo:language="en" fo:country="US"/>
    </style:style>
    <style:style style:name="T735_15" style:family="text">
      <style:text-properties fo:font-size="10pt" style:font-size-asian="10pt" style:font-name-complex="Arial" fo:language="en" fo:country="US"/>
    </style:style>
    <style:style style:name="T735_16" style:family="text">
      <style:text-properties fo:font-size="10pt" style:font-size-asian="10pt" style:font-name-complex="Arial" fo:language="en" fo:country="US"/>
    </style:style>
    <style:style style:name="P736" style:family="paragraph" style:parent-style-name="Normal">
      <style:paragraph-properties fo:text-align="justify" style:line-height-at-least="0.459cm"/>
    </style:style>
    <style:style style:name="T736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737" style:family="paragraph" style:parent-style-name="List_20_Paragraph">
      <style:paragraph-properties fo:text-align="justify" style:line-height-at-least="0.459cm"/>
    </style:style>
    <style:style style:name="T737_1" style:family="text">
      <style:text-properties fo:font-size="10pt" style:font-size-asian="10pt" style:font-name-complex="Arial"/>
    </style:style>
    <style:style style:name="T737_2" style:family="text">
      <style:text-properties fo:font-size="10pt" style:font-size-asian="10pt" style:font-name-complex="Arial"/>
    </style:style>
    <style:style style:name="T737_3" style:family="text">
      <style:text-properties fo:font-size="10pt" style:font-size-asian="10pt" style:font-name-complex="Arial"/>
    </style:style>
    <style:style style:name="T737_4" style:family="text">
      <style:text-properties fo:font-size="10pt" style:font-size-asian="10pt" style:font-name-complex="Arial"/>
    </style:style>
    <style:style style:name="T737_5" style:family="text">
      <style:text-properties fo:font-size="10pt" style:font-size-asian="10pt" style:font-name-complex="Arial"/>
    </style:style>
    <style:style style:name="T737_6" style:family="text">
      <style:text-properties fo:font-size="10pt" style:font-size-asian="10pt" style:font-name-complex="Arial"/>
    </style:style>
    <style:style style:name="T737_7" style:family="text">
      <style:text-properties fo:font-size="10pt" style:font-size-asian="10pt" style:font-name-complex="Arial"/>
    </style:style>
    <style:style style:name="T737_8" style:family="text">
      <style:text-properties fo:font-size="10pt" style:font-size-asian="10pt" style:font-name-complex="Arial"/>
    </style:style>
    <style:style style:name="T737_9" style:family="text">
      <style:text-properties fo:font-size="10pt" style:font-size-asian="10pt" style:font-name-complex="Arial"/>
    </style:style>
    <style:style style:name="T737_10" style:family="text" style:parent-style-name="List_20_Paragraph">
      <style:text-properties fo:font-size="10pt" style:font-size-asian="10pt" style:font-name-complex="Arial"/>
    </style:style>
    <style:style style:name="P738" style:family="paragraph" style:parent-style-name="Footnote_20_text">
      <style:paragraph-properties fo:text-align="justify"/>
    </style:style>
    <style:style style:name="T738_1" style:family="text"/>
    <style:style style:name="T738_2" style:family="text">
      <style:text-properties fo:font-size="8pt" style:font-size-asian="8pt" style:font-size-complex="8pt"/>
    </style:style>
    <style:style style:name="T738_3" style:family="text">
      <style:text-properties fo:font-size="10pt" style:font-size-asian="10pt" style:font-name-complex="Arial"/>
    </style:style>
    <style:style style:name="T738_4" style:family="text">
      <style:text-properties fo:font-size="10pt" style:font-size-asian="10pt" style:font-name-complex="Arial"/>
    </style:style>
    <style:style style:name="T738_5" style:family="text">
      <style:text-properties fo:font-size="10pt" style:font-size-asian="10pt" style:font-name-complex="Arial"/>
    </style:style>
    <style:style style:name="T738_6" style:family="text">
      <style:text-properties fo:font-size="10pt" style:font-size-asian="10pt" style:font-name-complex="Arial"/>
    </style:style>
    <style:style style:name="T738_7" style:family="text">
      <style:text-properties fo:font-size="10pt" style:font-size-asian="10pt" style:font-name-complex="Arial"/>
    </style:style>
    <style:style style:name="T738_8" style:family="text">
      <style:text-properties fo:font-size="10pt" style:font-size-asian="10pt" style:font-name-complex="Arial"/>
    </style:style>
    <style:style style:name="P739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P740" style:family="paragraph" style:parent-style-name="List_20_Paragraph">
      <style:paragraph-properties fo:text-align="justify" style:line-height-at-least="0.459cm"/>
    </style:style>
    <style:style style:name="T740_1" style:family="text">
      <style:text-properties fo:font-size="10pt" style:font-size-asian="10pt" style:font-name-complex="Arial"/>
    </style:style>
    <style:style style:name="T740_2" style:family="text" style:parent-style-name="List_20_Paragraph">
      <style:text-properties fo:font-size="10pt" style:font-size-asian="10pt" style:font-name-complex="Arial"/>
    </style:style>
    <style:style style:name="P741" style:family="paragraph" style:parent-style-name="Footnote_20_text"/>
    <style:style style:name="T741_1" style:family="text">
      <style:text-properties fo:font-size="8pt" style:font-size-asian="8pt" style:font-size-complex="8pt"/>
    </style:style>
    <style:style style:name="T741_2" style:family="text">
      <style:text-properties fo:font-size="10pt" style:font-size-asian="10pt" style:font-name-complex="Arial"/>
    </style:style>
    <style:style style:name="T741_3" style:family="text">
      <style:text-properties fo:font-size="10pt" style:font-size-asian="10pt" style:font-name-complex="Arial"/>
    </style:style>
    <style:style style:name="T741_4" style:family="text">
      <style:text-properties fo:font-size="10pt" style:font-size-asian="10pt" style:font-name-complex="Arial"/>
    </style:style>
    <style:style style:name="T741_5" style:family="text">
      <style:text-properties fo:font-size="10pt" style:font-size-asian="10pt" style:font-name-complex="Arial"/>
    </style:style>
    <style:style style:name="T741_6" style:family="text">
      <style:text-properties fo:font-size="10pt" style:font-size-asian="10pt" style:font-name-complex="Arial"/>
    </style:style>
    <style:style style:name="T741_7" style:family="text">
      <style:text-properties fo:font-size="10pt" style:font-size-asian="10pt" style:font-name-complex="Arial"/>
    </style:style>
    <style:style style:name="T741_8" style:family="text">
      <style:text-properties fo:font-size="10pt" style:font-size-asian="10pt" style:font-name-complex="Arial"/>
    </style:style>
    <style:style style:name="T741_9" style:family="text">
      <style:text-properties fo:font-size="10pt" style:font-size-asian="10pt" style:font-name-complex="Arial"/>
    </style:style>
    <style:style style:name="T741_10" style:family="text">
      <style:text-properties fo:font-size="10pt" style:font-size-asian="10pt" style:font-name-complex="Arial"/>
    </style:style>
    <style:style style:name="T741_11" style:family="text">
      <style:text-properties fo:font-size="10pt" style:font-size-asian="10pt" style:font-name-complex="Arial"/>
    </style:style>
    <style:style style:name="T741_12" style:family="text">
      <style:text-properties fo:font-size="10pt" style:font-size-asian="10pt" style:font-name-complex="Arial"/>
    </style:style>
    <style:style style:name="T741_13" style:family="text">
      <style:text-properties fo:font-size="10pt" style:font-size-asian="10pt" style:font-name-complex="Arial"/>
    </style:style>
    <style:style style:name="T741_14" style:family="text">
      <style:text-properties fo:font-size="10pt" style:font-size-asian="10pt" style:font-name-complex="Arial"/>
    </style:style>
    <style:style style:name="T741_15" style:family="text">
      <style:text-properties fo:font-size="10pt" style:font-size-asian="10pt" style:font-name-complex="Arial"/>
    </style:style>
    <style:style style:name="T741_16" style:family="text">
      <style:text-properties fo:font-size="10pt" style:font-size-asian="10pt" style:font-name-complex="Arial"/>
    </style:style>
    <style:style style:name="T741_17" style:family="text">
      <style:text-properties fo:font-size="10pt" style:font-size-asian="10pt" style:font-name-complex="Arial"/>
    </style:style>
    <style:style style:name="T741_18" style:family="text">
      <style:text-properties fo:font-size="10pt" style:font-size-asian="10pt" style:font-name-complex="Arial"/>
    </style:style>
    <style:style style:name="T741_19" style:family="text">
      <style:text-properties fo:font-size="10pt" style:font-size-asian="10pt" style:font-name-complex="Arial"/>
    </style:style>
    <style:style style:name="T741_20" style:family="text">
      <style:text-properties fo:font-size="10pt" style:font-size-asian="10pt" style:font-name-complex="Arial"/>
    </style:style>
    <style:style style:name="T741_21" style:family="text">
      <style:text-properties fo:font-size="10pt" style:font-size-asian="10pt" style:font-name-complex="Arial"/>
    </style:style>
    <style:style style:name="T741_22" style:family="text">
      <style:text-properties fo:font-size="10pt" style:font-size-asian="10pt" style:font-name-complex="Arial"/>
    </style:style>
    <style:style style:name="T741_23" style:family="text">
      <style:text-properties fo:font-size="10pt" style:font-size-asian="10pt" style:font-name-complex="Arial"/>
    </style:style>
    <style:style style:name="T741_24" style:family="text">
      <style:text-properties fo:font-size="10pt" style:font-name-asian="Arial" style:font-size-asian="10pt" style:font-name-complex="Arial"/>
    </style:style>
    <style:style style:name="T741_25" style:family="text">
      <style:text-properties fo:font-size="10pt" style:font-name-asian="Arial" style:font-size-asian="10pt" style:font-name-complex="Arial"/>
    </style:style>
    <style:style style:name="T741_26" style:family="text">
      <style:text-properties fo:font-size="10pt" style:font-name-asian="Arial" style:font-size-asian="10pt" style:font-name-complex="Arial"/>
    </style:style>
    <style:style style:name="T741_27" style:family="text">
      <style:text-properties fo:font-size="10pt" style:font-name-asian="Arial" style:font-size-asian="10pt" style:font-name-complex="Arial"/>
    </style:style>
    <style:style style:name="T741_28" style:family="text">
      <style:text-properties fo:font-size="10pt" style:font-name-asian="Arial" style:font-size-asian="10pt" style:font-name-complex="Arial"/>
    </style:style>
    <style:style style:name="T741_29" style:family="text">
      <style:text-properties fo:font-size="10pt" style:font-size-asian="10pt" style:font-name-complex="Arial"/>
    </style:style>
    <style:style style:name="T741_30" style:family="text">
      <style:text-properties fo:font-size="10pt" style:font-size-asian="10pt" style:font-name-complex="Arial"/>
    </style:style>
    <style:style style:name="T741_31" style:family="text">
      <style:text-properties fo:font-size="10pt" style:font-size-asian="10pt" style:font-name-complex="Arial"/>
    </style:style>
    <style:style style:name="T741_32" style:family="text">
      <style:text-properties fo:font-size="10pt" style:font-size-asian="10pt" style:font-name-complex="Arial"/>
    </style:style>
    <style:style style:name="T741_33" style:family="text" style:parent-style-name="List_20_Paragraph">
      <style:text-properties fo:font-size="10pt" style:font-size-asian="10pt" style:font-name-complex="Arial"/>
    </style:style>
    <style:style style:name="P742" style:family="paragraph" style:parent-style-name="Footnote_20_text"/>
    <style:style style:name="T742_1" style:family="text">
      <style:text-properties fo:font-size="8pt" style:font-size-asian="8pt" style:font-size-complex="8pt"/>
    </style:style>
    <style:style style:name="T742_2" style:family="text">
      <style:text-properties fo:font-size="8pt" style:font-size-asian="8pt" style:font-size-complex="8pt"/>
    </style:style>
    <style:style style:name="T742_3" style:family="text">
      <style:text-properties fo:font-size="8pt" style:font-size-asian="8pt" style:font-size-complex="8pt"/>
    </style:style>
    <style:style style:name="T742_4" style:family="text">
      <style:text-properties fo:font-size="8pt" style:font-size-asian="8pt" style:font-size-complex="8pt"/>
    </style:style>
    <style:style style:name="T742_5" style:family="text">
      <style:text-properties fo:font-size="8pt" style:font-size-asian="8pt" style:font-size-complex="8pt"/>
    </style:style>
    <style:style style:name="T742_6" style:family="text">
      <style:text-properties fo:font-size="8pt" style:font-size-asian="8pt" style:font-size-complex="8pt"/>
    </style:style>
    <style:style style:name="T742_7" style:family="text">
      <style:text-properties fo:font-size="10pt" style:font-size-asian="10pt" style:font-name-complex="Arial"/>
    </style:style>
    <style:style style:name="T742_8" style:family="text">
      <style:text-properties fo:font-size="10pt" style:font-size-asian="10pt" style:font-name-complex="Arial"/>
    </style:style>
    <style:style style:name="T742_9" style:family="text">
      <style:text-properties fo:font-size="10pt" style:font-size-asian="10pt" style:font-name-complex="Arial"/>
    </style:style>
    <style:style style:name="P743" style:family="paragraph" style:parent-style-name="Normal">
      <style:paragraph-properties fo:text-align="justify" style:line-height-at-least="0.459cm" fo:margin-left="0.097cm"/>
    </style:style>
    <style:style style:name="T743_1" style:family="text">
      <style:text-properties fo:font-size="10pt" style:font-size-asian="10pt" style:font-name-complex="Arial" style:font-size-complex="10pt"/>
    </style:style>
    <style:style style:name="T743_2" style:family="text">
      <style:text-properties fo:font-size="10pt" style:font-size-asian="10pt" style:font-name-complex="Arial" style:font-size-complex="10pt"/>
    </style:style>
    <style:style style:name="T743_3" style:family="text">
      <style:text-properties fo:font-size="10pt" style:font-size-asian="10pt" style:font-name-complex="Arial" style:font-size-complex="10pt"/>
    </style:style>
    <style:style style:name="T743_4" style:family="text">
      <style:text-properties fo:font-size="10pt" style:font-size-asian="10pt" style:font-name-complex="Arial" style:font-size-complex="10pt"/>
    </style:style>
    <style:style style:name="T743_5" style:family="text">
      <style:text-properties fo:font-size="10pt" style:font-size-asian="10pt" style:font-name-complex="Arial" style:font-size-complex="10pt"/>
    </style:style>
    <style:style style:name="T743_6" style:family="text">
      <style:text-properties fo:font-size="10pt" style:font-size-asian="10pt" style:font-name-complex="Arial" style:font-size-complex="10pt"/>
    </style:style>
    <style:style style:name="T743_7" style:family="text">
      <style:text-properties fo:font-size="10pt" style:font-size-asian="10pt" style:font-name-complex="Arial" style:font-size-complex="10pt"/>
    </style:style>
    <style:style style:name="T743_8" style:family="text">
      <style:text-properties fo:font-size="10pt" style:font-size-asian="10pt" style:font-name-complex="Arial" style:font-size-complex="10pt"/>
    </style:style>
    <style:style style:name="T743_9" style:family="text">
      <style:text-properties fo:font-size="10pt" style:font-size-asian="10pt" style:font-name-complex="Arial" style:font-size-complex="10pt"/>
    </style:style>
    <style:style style:name="T743_10" style:family="text">
      <style:text-properties fo:font-size="10pt" style:font-size-asian="10pt" style:font-name-complex="Arial" style:font-size-complex="10pt"/>
    </style:style>
    <style:style style:name="T743_11" style:family="text">
      <style:text-properties fo:font-size="10pt" style:font-size-asian="10pt" style:font-name-complex="Arial" style:font-size-complex="10pt"/>
    </style:style>
    <style:style style:name="T743_12" style:family="text">
      <style:text-properties fo:font-size="10pt" style:font-size-asian="10pt" style:font-name-complex="Arial" style:font-size-complex="10pt"/>
    </style:style>
    <style:style style:name="T743_13" style:family="text">
      <style:text-properties fo:font-size="10pt" style:font-size-asian="10pt" style:font-name-complex="Arial" style:font-size-complex="10pt"/>
    </style:style>
    <style:style style:name="T743_14" style:family="text">
      <style:text-properties fo:font-size="10pt" style:font-size-asian="10pt" style:font-name-complex="Arial" style:font-size-complex="10pt"/>
    </style:style>
    <style:style style:name="P744" style:family="paragraph" style:parent-style-name="Normal">
      <style:paragraph-properties fo:text-align="justify" style:line-height-at-least="0.459cm" fo:margin-left="0.097cm"/>
    </style:style>
    <style:style style:name="T744_1" style:family="text">
      <style:text-properties fo:font-size="10pt" style:font-size-asian="10pt" style:font-name-complex="Arial" style:font-size-complex="10pt"/>
    </style:style>
    <style:style style:name="T744_2" style:family="text">
      <style:text-properties fo:font-size="10pt" style:font-size-asian="10pt" style:font-name-complex="Arial" style:font-size-complex="10pt"/>
    </style:style>
    <style:style style:name="T744_3" style:family="text">
      <style:text-properties fo:font-size="10pt" style:font-size-asian="10pt" style:font-name-complex="Arial" style:font-size-complex="10pt"/>
    </style:style>
    <style:style style:name="T744_4" style:family="text">
      <style:text-properties fo:font-size="10pt" style:font-size-asian="10pt" style:font-name-complex="Arial" style:font-size-complex="10pt"/>
    </style:style>
    <style:style style:name="T744_5" style:family="text">
      <style:text-properties fo:font-size="10pt" style:font-size-asian="10pt" style:font-name-complex="Arial" style:font-size-complex="10pt"/>
    </style:style>
    <style:style style:name="T744_6" style:family="text">
      <style:text-properties fo:font-size="10pt" style:font-size-asian="10pt" style:font-name-complex="Arial" style:font-size-complex="10pt"/>
    </style:style>
    <style:style style:name="T744_7" style:family="text">
      <style:text-properties fo:font-size="10pt" style:font-size-asian="10pt" style:font-name-complex="Arial" style:font-size-complex="10pt"/>
    </style:style>
    <style:style style:name="T744_8" style:family="text">
      <style:text-properties fo:font-size="10pt" style:font-size-asian="10pt" style:font-name-complex="Arial" style:font-size-complex="10pt"/>
    </style:style>
    <style:style style:name="T744_9" style:family="text">
      <style:text-properties fo:font-size="10pt" style:font-size-asian="10pt" style:font-name-complex="Arial" style:font-size-complex="10pt"/>
    </style:style>
    <style:style style:name="T744_10" style:family="text">
      <style:text-properties fo:font-size="10pt" style:font-size-asian="10pt" style:font-name-complex="Arial" style:font-size-complex="10pt"/>
    </style:style>
    <style:style style:name="T744_11" style:family="text">
      <style:text-properties fo:font-size="10pt" style:font-size-asian="10pt" style:font-name-complex="Arial" style:font-size-complex="10pt"/>
    </style:style>
    <style:style style:name="T744_12" style:family="text">
      <style:text-properties fo:font-size="10pt" style:font-size-asian="10pt" style:font-name-complex="Arial" style:font-size-complex="10pt"/>
    </style:style>
    <style:style style:name="T744_13" style:family="text">
      <style:text-properties fo:font-size="10pt" style:font-size-asian="10pt" style:font-name-complex="Arial" style:font-size-complex="10pt"/>
    </style:style>
    <style:style style:name="T744_14" style:family="text">
      <style:text-properties fo:font-size="10pt" style:font-size-asian="10pt" style:font-name-complex="Arial" style:font-size-complex="10pt"/>
    </style:style>
    <style:style style:name="T744_15" style:family="text">
      <style:text-properties fo:font-size="10pt" style:font-size-asian="10pt" style:font-name-complex="Arial" style:font-size-complex="10pt"/>
    </style:style>
    <style:style style:name="T744_16" style:family="text">
      <style:text-properties fo:font-size="10pt" style:font-size-asian="10pt" style:font-name-complex="Arial" style:font-size-complex="10pt"/>
    </style:style>
    <style:style style:name="T744_17" style:family="text">
      <style:text-properties fo:font-size="10pt" style:font-size-asian="10pt" style:font-name-complex="Arial" style:font-size-complex="10pt"/>
    </style:style>
    <style:style style:name="T744_18" style:family="text">
      <style:text-properties fo:font-size="10pt" style:font-size-asian="10pt" style:font-name-complex="Arial" style:font-size-complex="10pt"/>
    </style:style>
    <style:style style:name="T744_19" style:family="text">
      <style:text-properties fo:font-size="10pt" style:font-size-asian="10pt" style:font-name-complex="Arial" style:font-size-complex="10pt"/>
    </style:style>
    <style:style style:name="T744_20" style:family="text">
      <style:text-properties fo:font-size="10pt" style:font-size-asian="10pt" style:font-name-complex="Arial" style:font-size-complex="10pt"/>
    </style:style>
    <style:style style:name="T744_21" style:family="text">
      <style:text-properties fo:font-size="10pt" style:font-size-asian="10pt" style:font-name-complex="Arial" style:font-size-complex="10pt"/>
    </style:style>
    <style:style style:name="T744_22" style:family="text">
      <style:text-properties fo:font-size="10pt" style:font-size-asian="10pt" style:font-name-complex="Arial" style:font-size-complex="10pt"/>
    </style:style>
    <style:style style:name="T744_23" style:family="text">
      <style:text-properties fo:font-size="10pt" style:font-size-asian="10pt" style:font-name-complex="Arial" style:font-size-complex="10pt"/>
    </style:style>
    <style:style style:name="T744_24" style:family="text">
      <style:text-properties fo:font-size="10pt" style:font-size-asian="10pt" style:font-name-complex="Arial" style:font-size-complex="10pt"/>
    </style:style>
    <style:style style:name="T744_25" style:family="text">
      <style:text-properties fo:font-size="10pt" style:font-size-asian="10pt" style:font-name-complex="Arial" style:font-size-complex="10pt"/>
    </style:style>
    <style:style style:name="T744_26" style:family="text">
      <style:text-properties fo:font-size="10pt" style:font-size-asian="10pt" style:font-name-complex="Arial" style:font-size-complex="10pt"/>
    </style:style>
    <style:style style:name="P745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46" style:family="paragraph" style:parent-style-name="Normal">
      <style:paragraph-properties fo:text-align="justify" style:line-height-at-least="0.459cm"/>
    </style:style>
    <style:style style:name="T746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747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 fo:language-asian="en" fo:country-asian="GB"/>
    </style:style>
    <style:style style:name="P748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48_1" style:family="text">
      <style:text-properties fo:font-size="10pt" style:font-size-asian="10pt" style:font-name-complex="Arial"/>
    </style:style>
    <style:style style:name="T748_2" style:family="text">
      <style:text-properties fo:font-size="10pt" style:font-size-asian="10pt" style:font-name-complex="Arial"/>
    </style:style>
    <style:style style:name="T748_3" style:family="text">
      <style:text-properties fo:font-size="10pt" style:font-size-asian="10pt" style:font-name-complex="Arial"/>
    </style:style>
    <style:style style:name="T748_4" style:family="text">
      <style:text-properties fo:font-size="10pt" style:font-size-asian="10pt" style:font-name-complex="Arial"/>
    </style:style>
    <style:style style:name="T748_5" style:family="text">
      <style:text-properties fo:font-size="10pt" style:font-size-asian="10pt" style:font-name-complex="Arial"/>
    </style:style>
    <style:style style:name="T748_6" style:family="text">
      <style:text-properties fo:font-size="10pt" style:font-size-asian="10pt" style:font-name-complex="Arial"/>
    </style:style>
    <style:style style:name="T748_7" style:family="text">
      <style:text-properties fo:font-size="10pt" style:font-size-asian="10pt" style:font-name-complex="Arial"/>
    </style:style>
    <style:style style:name="T748_8" style:family="text">
      <style:text-properties fo:font-size="10pt" style:font-size-asian="10pt" style:font-name-complex="Arial"/>
    </style:style>
    <style:style style:name="T748_9" style:family="text">
      <style:text-properties fo:font-size="10pt" style:font-size-asian="10pt" style:font-name-complex="Arial"/>
    </style:style>
    <style:style style:name="T748_10" style:family="text">
      <style:text-properties fo:font-size="10pt" style:font-size-asian="10pt" style:font-name-complex="Arial"/>
    </style:style>
    <style:style style:name="T748_11" style:family="text">
      <style:text-properties fo:font-size="10pt" style:font-size-asian="10pt" style:font-name-complex="Arial"/>
    </style:style>
    <style:style style:name="P749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49_1" style:family="text">
      <style:text-properties fo:font-size="10pt" style:font-size-asian="10pt" style:font-name-complex="Arial"/>
    </style:style>
    <style:style style:name="T749_2" style:family="text">
      <style:text-properties fo:font-size="10pt" style:font-size-asian="10pt" style:font-name-complex="Arial"/>
    </style:style>
    <style:style style:name="T749_3" style:family="text">
      <style:text-properties fo:font-size="10pt" style:font-size-asian="10pt" style:font-name-complex="Arial"/>
    </style:style>
    <style:style style:name="T749_4" style:family="text">
      <style:text-properties fo:font-size="10pt" style:font-size-asian="10pt" style:font-name-complex="Arial"/>
    </style:style>
    <style:style style:name="T749_5" style:family="text">
      <style:text-properties fo:font-size="10pt" style:font-size-asian="10pt" style:font-name-complex="Arial"/>
    </style:style>
    <style:style style:name="T749_6" style:family="text">
      <style:text-properties fo:font-size="10pt" style:font-size-asian="10pt" style:font-name-complex="Arial"/>
    </style:style>
    <style:style style:name="P750" style:family="paragraph" style:parent-style-name="Normal">
      <style:paragraph-properties fo:text-align="justify" style:line-height-at-least="0.459cm" fo:margin-left="0.097cm"/>
    </style:style>
    <style:style style:name="T750_1" style:family="text">
      <style:text-properties fo:font-size="10pt" style:font-size-asian="10pt" style:font-name-complex="Arial" style:font-size-complex="10pt"/>
    </style:style>
    <style:style style:name="T750_2" style:family="text">
      <style:text-properties fo:font-size="10pt" style:font-size-asian="10pt" style:font-name-complex="Arial" style:font-size-complex="10pt"/>
    </style:style>
    <style:style style:name="T750_3" style:family="text">
      <style:text-properties fo:font-size="10pt" style:font-size-asian="10pt" style:font-name-complex="Arial" style:font-size-complex="10pt"/>
    </style:style>
    <style:style style:name="T750_4" style:family="text">
      <style:text-properties fo:font-size="10pt" style:font-size-asian="10pt" style:font-name-complex="Arial" style:font-size-complex="10pt"/>
    </style:style>
    <style:style style:name="T750_5" style:family="text">
      <style:text-properties fo:font-size="10pt" style:font-size-asian="10pt" style:font-name-complex="Arial" style:font-size-complex="10pt"/>
    </style:style>
    <style:style style:name="T750_6" style:family="text">
      <style:text-properties fo:font-size="10pt" style:font-size-asian="10pt" style:font-name-complex="Arial" style:font-size-complex="10pt"/>
    </style:style>
    <style:style style:name="T750_7" style:family="text">
      <style:text-properties fo:font-size="10pt" style:font-size-asian="10pt" style:font-name-complex="Arial" style:font-size-complex="10pt"/>
    </style:style>
    <style:style style:name="T750_8" style:family="text">
      <style:text-properties fo:font-size="10pt" style:font-size-asian="10pt" style:font-name-complex="Arial" style:font-size-complex="10pt"/>
    </style:style>
    <style:style style:name="P751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52" style:family="paragraph" style:parent-style-name="Normal">
      <style:paragraph-properties fo:text-align="justify" style:line-height-at-least="0.459cm"/>
    </style:style>
    <style:style style:name="T752_1" style:family="text">
      <style:text-properties fo:font-size="10pt" style:font-size-asian="10pt" style:font-name-complex="Arial" style:font-size-complex="10pt"/>
    </style:style>
    <style:style style:name="T752_2" style:family="text">
      <style:text-properties fo:font-size="10pt" style:font-size-asian="10pt" style:font-name-complex="Arial" style:font-size-complex="10pt"/>
    </style:style>
    <style:style style:name="T752_3" style:family="text">
      <style:text-properties fo:font-size="10pt" style:font-size-asian="10pt" style:font-name-complex="Arial" style:font-size-complex="10pt"/>
    </style:style>
    <style:style style:name="T752_4" style:family="text">
      <style:text-properties fo:font-size="10pt" style:font-size-asian="10pt" style:font-name-complex="Arial" style:font-size-complex="10pt"/>
    </style:style>
    <style:style style:name="T752_5" style:family="text">
      <style:text-properties fo:font-size="10pt" style:font-size-asian="10pt" style:font-name-complex="Arial" style:font-size-complex="10pt"/>
    </style:style>
    <style:style style:name="T752_6" style:family="text">
      <style:text-properties fo:font-size="10pt" style:font-size-asian="10pt" style:font-name-complex="Arial" style:font-size-complex="10pt"/>
    </style:style>
    <style:style style:name="T752_7" style:family="text">
      <style:text-properties fo:font-size="10pt" style:font-size-asian="10pt" style:font-name-complex="Arial" style:font-size-complex="10pt"/>
    </style:style>
    <style:style style:name="T752_8" style:family="text">
      <style:text-properties fo:font-size="10pt" style:font-size-asian="10pt" style:font-name-complex="Arial" style:font-size-complex="10pt"/>
    </style:style>
    <style:style style:name="T752_9" style:family="text">
      <style:text-properties fo:font-size="10pt" style:font-size-asian="10pt" style:font-name-complex="Arial" style:font-size-complex="10pt"/>
    </style:style>
    <style:style style:name="T752_10" style:family="text">
      <style:text-properties fo:font-size="10pt" style:font-size-asian="10pt" style:font-name-complex="Arial" style:font-size-complex="10pt"/>
    </style:style>
    <style:style style:name="T752_11" style:family="text">
      <style:text-properties fo:font-size="10pt" style:font-size-asian="10pt" style:font-name-complex="Arial" style:font-size-complex="10pt"/>
    </style:style>
    <style:style style:name="T752_12" style:family="text">
      <style:text-properties fo:font-size="10pt" style:font-size-asian="10pt" style:font-name-complex="Arial" style:font-size-complex="10pt"/>
    </style:style>
    <style:style style:name="T752_13" style:family="text">
      <style:text-properties fo:font-size="10pt" style:font-size-asian="10pt" style:font-name-complex="Arial" style:font-size-complex="10pt"/>
    </style:style>
    <style:style style:name="T752_14" style:family="text">
      <style:text-properties fo:font-size="10pt" style:font-size-asian="10pt" style:font-name-complex="Arial" style:font-size-complex="10pt"/>
    </style:style>
    <style:style style:name="T752_15" style:family="text">
      <style:text-properties fo:font-size="10pt" style:font-size-asian="10pt" style:font-name-complex="Arial" style:font-size-complex="10pt"/>
    </style:style>
    <style:style style:name="T752_16" style:family="text">
      <style:text-properties fo:font-size="10pt" style:font-size-asian="10pt" style:font-name-complex="Arial" style:font-size-complex="10pt"/>
    </style:style>
    <style:style style:name="T752_17" style:family="text">
      <style:text-properties fo:font-size="10pt" style:font-size-asian="10pt" style:font-name-complex="Arial" style:font-size-complex="10pt"/>
    </style:style>
    <style:style style:name="T752_18" style:family="text">
      <style:text-properties fo:font-size="10pt" style:font-size-asian="10pt" style:font-name-complex="Arial" style:font-size-complex="10pt"/>
    </style:style>
    <style:style style:name="T752_19" style:family="text">
      <style:text-properties fo:font-size="10pt" style:font-size-asian="10pt" style:font-name-complex="Arial" style:font-size-complex="10pt"/>
    </style:style>
    <style:style style:name="T752_20" style:family="text">
      <style:text-properties fo:font-size="10pt" style:font-size-asian="10pt" style:font-name-complex="Arial" style:font-size-complex="10pt"/>
    </style:style>
    <style:style style:name="P753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54" style:family="paragraph" style:parent-style-name="Normal">
      <style:paragraph-properties fo:text-align="justify" style:line-height-at-least="0.459cm"/>
    </style:style>
    <style:style style:name="T754_1" style:family="text">
      <style:text-properties fo:font-size="10pt" style:font-size-asian="10pt" style:font-name-complex="Arial" style:font-size-complex="10pt"/>
    </style:style>
    <style:style style:name="T754_2" style:family="text">
      <style:text-properties fo:font-size="10pt" style:font-size-asian="10pt" style:font-name-complex="Arial" style:font-size-complex="10pt"/>
    </style:style>
    <style:style style:name="T754_3" style:family="text">
      <style:text-properties fo:font-size="10pt" style:font-size-asian="10pt" style:font-name-complex="Arial" style:font-size-complex="10pt"/>
    </style:style>
    <style:style style:name="T754_4" style:family="text">
      <style:text-properties fo:font-size="10pt" style:font-size-asian="10pt" style:font-name-complex="Arial" style:font-size-complex="10pt"/>
    </style:style>
    <style:style style:name="T754_5" style:family="text">
      <style:text-properties fo:font-size="10pt" style:font-size-asian="10pt" style:font-name-complex="Arial" style:font-size-complex="10pt"/>
    </style:style>
    <style:style style:name="T754_6" style:family="text">
      <style:text-properties fo:font-size="10pt" style:font-size-asian="10pt" style:font-name-complex="Arial" style:font-size-complex="10pt"/>
    </style:style>
    <style:style style:name="T754_7" style:family="text">
      <style:text-properties fo:font-size="10pt" style:font-size-asian="10pt" style:font-name-complex="Arial" style:font-size-complex="10pt"/>
    </style:style>
    <style:style style:name="T754_8" style:family="text">
      <style:text-properties fo:font-size="10pt" style:font-size-asian="10pt" style:font-name-complex="Arial" style:font-size-complex="10pt"/>
    </style:style>
    <style:style style:name="T754_9" style:family="text">
      <style:text-properties fo:font-size="10pt" style:font-size-asian="10pt" style:font-name-complex="Arial" style:font-size-complex="10pt"/>
    </style:style>
    <style:style style:name="T754_10" style:family="text">
      <style:text-properties fo:font-size="10pt" style:font-size-asian="10pt" style:font-name-complex="Arial" style:font-size-complex="10pt"/>
    </style:style>
    <style:style style:name="P755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56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757" style:family="paragraph" style:parent-style-name="Normal">
      <style:paragraph-properties fo:text-align="justify" style:line-height-at-least="0.459cm"/>
    </style:style>
    <style:style style:name="T757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758" style:family="paragraph" style:parent-style-name="Normal">
      <style:paragraph-properties fo:text-align="justify" style:line-height-at-least="0.459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59" style:family="paragraph" style:parent-style-name="Normal">
      <style:paragraph-properties fo:text-align="justify" style:line-height-at-least="0.459cm"/>
    </style:style>
    <style:style style:name="T759_1" style:family="text">
      <style:text-properties fo:font-size="10pt" style:font-size-asian="10pt" style:font-name-complex="Arial" style:font-size-complex="10pt"/>
    </style:style>
    <style:style style:name="T759_2" style:family="text">
      <style:text-properties fo:font-size="10pt" style:font-size-asian="10pt" style:font-name-complex="Arial" style:font-size-complex="10pt"/>
    </style:style>
    <style:style style:name="T759_3" style:family="text">
      <style:text-properties fo:font-size="10pt" style:font-size-asian="10pt" style:font-name-complex="Arial" style:font-size-complex="10pt"/>
    </style:style>
    <style:style style:name="T759_4" style:family="text">
      <style:text-properties fo:font-size="10pt" style:font-size-asian="10pt" style:font-name-complex="Arial" style:font-size-complex="10pt"/>
    </style:style>
    <style:style style:name="T759_5" style:family="text">
      <style:text-properties fo:font-size="10pt" style:font-size-asian="10pt" style:font-name-complex="Arial" style:font-size-complex="10pt"/>
    </style:style>
    <style:style style:name="T759_6" style:family="text">
      <style:text-properties fo:font-size="10pt" style:font-size-asian="10pt" style:font-name-complex="Arial" style:font-size-complex="10pt"/>
    </style:style>
    <style:style style:name="T759_7" style:family="text">
      <style:text-properties fo:font-size="10pt" style:font-size-asian="10pt" style:font-name-complex="Arial" style:font-size-complex="10pt"/>
    </style:style>
    <style:style style:name="T759_8" style:family="text">
      <style:text-properties fo:font-size="10pt" style:font-size-asian="10pt" style:font-name-complex="Arial" style:font-size-complex="10pt"/>
    </style:style>
    <style:style style:name="T759_9" style:family="text">
      <style:text-properties fo:font-size="10pt" style:font-size-asian="10pt" style:font-name-complex="Arial" style:font-size-complex="10pt"/>
    </style:style>
    <style:style style:name="T759_10" style:family="text">
      <style:text-properties fo:font-size="10pt" style:font-size-asian="10pt" style:font-name-complex="Arial" style:font-size-complex="10pt"/>
    </style:style>
    <style:style style:name="T759_11" style:family="text">
      <style:text-properties fo:font-size="10pt" style:font-size-asian="10pt" style:font-name-complex="Arial" style:font-size-complex="10pt"/>
    </style:style>
    <style:style style:name="T759_12" style:family="text">
      <style:text-properties fo:font-size="10pt" style:font-size-asian="10pt" style:font-name-complex="Arial" style:font-size-complex="10pt"/>
    </style:style>
    <style:style style:name="T759_13" style:family="text">
      <style:text-properties fo:font-size="10pt" style:font-size-asian="10pt" style:font-name-complex="Arial" style:font-size-complex="10pt"/>
    </style:style>
    <style:style style:name="T759_14" style:family="text">
      <style:text-properties fo:font-size="10pt" style:font-size-asian="10pt" style:font-name-complex="Arial" style:font-size-complex="10pt"/>
    </style:style>
    <style:style style:name="T759_15" style:family="text">
      <style:text-properties fo:font-size="10pt" style:font-size-asian="10pt" style:font-name-complex="Arial" style:font-size-complex="10pt"/>
    </style:style>
    <style:style style:name="T759_16" style:family="text">
      <style:text-properties fo:font-size="10pt" style:font-size-asian="10pt" style:font-name-complex="Arial" style:font-size-complex="10pt"/>
    </style:style>
    <style:style style:name="T759_17" style:family="text">
      <style:text-properties fo:font-size="10pt" style:font-size-asian="10pt" style:font-name-complex="Arial" style:font-size-complex="10pt"/>
    </style:style>
    <style:style style:name="T759_18" style:family="text">
      <style:text-properties fo:font-size="10pt" style:font-size-asian="10pt" style:font-name-complex="Arial" style:font-size-complex="10pt"/>
    </style:style>
    <style:style style:name="T759_19" style:family="text">
      <style:text-properties fo:font-size="10pt" style:font-size-asian="10pt" style:font-name-complex="Arial" style:font-size-complex="10pt"/>
    </style:style>
    <style:style style:name="T759_20" style:family="text">
      <style:text-properties fo:font-size="10pt" style:font-size-asian="10pt" style:font-name-complex="Arial" style:font-size-complex="10pt"/>
    </style:style>
    <style:style style:name="T759_21" style:family="text">
      <style:text-properties fo:font-size="10pt" style:font-size-asian="10pt" style:font-name-complex="Arial" style:font-size-complex="10pt"/>
    </style:style>
    <style:style style:name="P760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761" style:family="paragraph" style:parent-style-name="Normal">
      <style:paragraph-properties fo:text-align="justify" style:line-height-at-least="0.459cm"/>
    </style:style>
    <style:style style:name="T761_1" style:family="text">
      <style:text-properties fo:font-size="10pt" style:font-size-asian="10pt" style:font-name-complex="Arial" style:font-size-complex="10pt"/>
    </style:style>
    <style:style style:name="T761_2" style:family="text">
      <style:text-properties fo:font-size="10pt" style:font-size-asian="10pt" style:font-name-complex="Arial" style:font-size-complex="10pt"/>
    </style:style>
    <style:style style:name="T761_3" style:family="text">
      <style:text-properties fo:font-size="10pt" style:font-size-asian="10pt" style:font-name-complex="Arial" style:font-size-complex="10pt"/>
    </style:style>
    <style:style style:name="T761_4" style:family="text">
      <style:text-properties fo:font-size="10pt" style:font-size-asian="10pt" style:font-name-complex="Arial" style:font-size-complex="10pt"/>
    </style:style>
    <style:style style:name="T761_5" style:family="text">
      <style:text-properties fo:font-size="10pt" style:font-size-asian="10pt" style:font-name-complex="Arial" style:font-size-complex="10pt"/>
    </style:style>
    <style:style style:name="T761_6" style:family="text">
      <style:text-properties fo:font-size="10pt" style:font-size-asian="10pt" style:font-name-complex="Arial" style:font-size-complex="10pt"/>
    </style:style>
    <style:style style:name="T761_7" style:family="text">
      <style:text-properties fo:font-size="10pt" style:font-size-asian="10pt" style:font-name-complex="Arial" style:font-size-complex="10pt"/>
    </style:style>
    <style:style style:name="P762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62_1" style:family="text">
      <style:text-properties fo:font-size="10pt" style:font-size-asian="10pt" style:font-name-complex="Arial"/>
    </style:style>
    <style:style style:name="T762_2" style:family="text">
      <style:text-properties fo:font-size="10pt" style:font-size-asian="10pt" style:font-name-complex="Arial"/>
    </style:style>
    <style:style style:name="T762_3" style:family="text">
      <style:text-properties fo:font-size="10pt" style:font-size-asian="10pt" style:font-name-complex="Arial"/>
    </style:style>
    <style:style style:name="P763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63_1" style:family="text">
      <style:text-properties fo:font-size="10pt" style:font-size-asian="10pt" style:font-name-complex="Arial"/>
    </style:style>
    <style:style style:name="T763_2" style:family="text">
      <style:text-properties fo:font-size="10pt" style:font-size-asian="10pt" style:font-name-complex="Arial"/>
    </style:style>
    <style:style style:name="T763_3" style:family="text">
      <style:text-properties fo:font-size="10pt" style:font-size-asian="10pt" style:font-name-complex="Arial"/>
    </style:style>
    <style:style style:name="T763_4" style:family="text">
      <style:text-properties fo:font-size="10pt" style:font-size-asian="10pt" style:font-name-complex="Arial"/>
    </style:style>
    <style:style style:name="T763_5" style:family="text">
      <style:text-properties fo:font-size="10pt" style:font-size-asian="10pt" style:font-name-complex="Arial"/>
    </style:style>
    <style:style style:name="P764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64_1" style:family="text">
      <style:text-properties fo:font-size="10pt" style:font-size-asian="10pt" style:font-name-complex="Arial"/>
    </style:style>
    <style:style style:name="T764_2" style:family="text">
      <style:text-properties fo:font-size="10pt" style:font-size-asian="10pt" style:font-name-complex="Arial"/>
    </style:style>
    <style:style style:name="T764_3" style:family="text">
      <style:text-properties fo:font-size="10pt" style:font-size-asian="10pt" style:font-name-complex="Arial"/>
    </style:style>
    <style:style style:name="T764_4" style:family="text">
      <style:text-properties fo:font-size="10pt" style:font-size-asian="10pt" style:font-name-complex="Arial"/>
    </style:style>
    <style:style style:name="T764_5" style:family="text">
      <style:text-properties fo:font-size="10pt" style:font-size-asian="10pt" style:font-name-complex="Arial"/>
    </style:style>
    <style:style style:name="T764_6" style:family="text">
      <style:text-properties fo:font-size="10pt" style:font-size-asian="10pt" style:font-name-complex="Arial"/>
    </style:style>
    <style:style style:name="T764_7" style:family="text">
      <style:text-properties fo:font-size="10pt" style:font-size-asian="10pt" style:font-name-complex="Arial"/>
    </style:style>
    <style:style style:name="T764_8" style:family="text">
      <style:text-properties fo:font-size="10pt" style:font-size-asian="10pt" style:font-name-complex="Arial"/>
    </style:style>
    <style:style style:name="P765" style:family="paragraph" style:parent-style-name="List_20_Paragraph">
      <style:paragraph-properties fo:text-align="justify" style:line-height-at-least="0.459cm"/>
      <style:text-properties fo:font-size="10pt" style:font-size-asian="10pt" style:font-name-complex="Arial"/>
    </style:style>
    <style:style style:name="T765_1" style:family="text">
      <style:text-properties fo:font-size="10pt" style:font-size-asian="10pt" style:font-name-complex="Arial"/>
    </style:style>
    <style:style style:name="T765_2" style:family="text">
      <style:text-properties fo:font-size="10pt" style:font-size-asian="10pt" style:font-name-complex="Arial"/>
    </style:style>
    <style:style style:name="T765_3" style:family="text">
      <style:text-properties fo:font-size="10pt" style:font-size-asian="10pt" style:font-name-complex="Arial"/>
    </style:style>
    <style:style style:name="T765_4" style:family="text">
      <style:text-properties fo:font-size="10pt" style:font-size-asian="10pt" style:font-name-complex="Arial"/>
    </style:style>
    <style:style style:name="T765_5" style:family="text">
      <style:text-properties fo:font-size="10pt" style:font-size-asian="10pt" style:font-name-complex="Arial"/>
    </style:style>
    <style:style style:name="T765_6" style:family="text">
      <style:text-properties fo:font-size="10pt" style:font-size-asian="10pt" style:font-name-complex="Arial"/>
    </style:style>
    <style:style style:name="T765_7" style:family="text">
      <style:text-properties fo:font-size="10pt" style:font-size-asian="10pt" style:font-name-complex="Arial"/>
    </style:style>
    <style:style style:name="T765_8" style:family="text">
      <style:text-properties fo:font-size="10pt" style:font-size-asian="10pt" style:font-name-complex="Arial"/>
    </style:style>
    <style:style style:name="P766" style:family="paragraph" style:parent-style-name="Normal">
      <style:paragraph-properties fo:text-align="justify" style:line-height-at-least="0.459cm"/>
    </style:style>
    <style:style style:name="T766_1" style:family="text">
      <style:text-properties fo:font-size="10pt" style:font-size-asian="10pt" style:font-name-complex="Arial" style:font-size-complex="10pt"/>
    </style:style>
    <style:style style:name="T766_2" style:family="text">
      <style:text-properties fo:font-size="10pt" style:font-size-asian="10pt" style:font-name-complex="Arial" style:font-size-complex="10pt"/>
    </style:style>
    <style:style style:name="T766_3" style:family="text">
      <style:text-properties fo:font-size="10pt" style:font-size-asian="10pt" style:font-name-complex="Arial" style:font-size-complex="10pt"/>
    </style:style>
    <style:style style:name="T766_4" style:family="text">
      <style:text-properties fo:font-size="10pt" style:font-size-asian="10pt" style:font-name-complex="Arial" style:font-size-complex="10pt"/>
    </style:style>
    <style:style style:name="T766_5" style:family="text">
      <style:text-properties fo:font-size="10pt" style:font-size-asian="10pt" style:font-name-complex="Arial" style:font-size-complex="10pt"/>
    </style:style>
    <style:style style:name="T766_6" style:family="text">
      <style:text-properties fo:font-size="10pt" style:font-size-asian="10pt" style:font-name-complex="Arial" style:font-size-complex="10pt"/>
    </style:style>
    <style:style style:name="T766_7" style:family="text">
      <style:text-properties fo:font-size="10pt" style:font-size-asian="10pt" style:font-name-complex="Arial" style:font-size-complex="10pt"/>
    </style:style>
    <style:style style:name="P767" style:family="paragraph" style:parent-style-name="Normal">
      <style:paragraph-properties fo:text-align="justify" style:line-height-at-least="0.459cm"/>
      <style:text-properties fo:font-size="10pt" style:font-size-asian="10pt" style:font-name-complex="Arial" style:font-size-complex="10pt"/>
    </style:style>
    <style:style style:name="P768" style:family="paragraph" style:parent-style-name="Normal">
      <style:paragraph-properties style:line-height-at-least="0.459cm"/>
    </style:style>
    <style:style style:name="T768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68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68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68_4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76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770" style:family="paragraph" style:parent-style-name="Normal">
      <style:paragraph-properties fo:text-align="justify" style:line-height-at-least="0.459cm"/>
    </style:style>
    <style:style style:name="T770_1" style:family="text">
      <style:text-properties fo:font-size="10pt" style:font-size-asian="10pt" style:font-name-complex="Arial" style:font-size-complex="10pt" fo:language="en" fo:country="US"/>
    </style:style>
    <style:style style:name="T770_2" style:family="text">
      <style:text-properties fo:font-size="10pt" style:font-size-asian="10pt" style:font-name-complex="Arial" style:font-size-complex="10pt" fo:language="en" fo:country="US"/>
    </style:style>
    <style:style style:name="T770_3" style:family="text">
      <style:text-properties fo:font-size="10pt" style:font-size-asian="10pt" style:font-name-complex="Arial" style:font-size-complex="10pt" fo:language="en" fo:country="US"/>
    </style:style>
    <style:style style:name="T770_4" style:family="text">
      <style:text-properties fo:font-size="10pt" style:font-size-asian="10pt" style:font-name-complex="Arial" style:font-size-complex="10pt" fo:language="en" fo:country="US"/>
    </style:style>
    <style:style style:name="T770_5" style:family="text">
      <style:text-properties fo:font-size="10pt" style:font-size-asian="10pt" style:font-name-complex="Arial" style:font-size-complex="10pt" fo:language="en" fo:country="US"/>
    </style:style>
    <style:style style:name="T770_6" style:family="text">
      <style:text-properties fo:font-size="10pt" style:font-size-asian="10pt" style:font-name-complex="Arial" style:font-size-complex="10pt" fo:language="en" fo:country="US"/>
    </style:style>
    <style:style style:name="T770_7" style:family="text">
      <style:text-properties fo:font-size="10pt" style:font-size-asian="10pt" style:font-name-complex="Arial" style:font-size-complex="10pt" fo:language="en" fo:country="US"/>
    </style:style>
    <style:style style:name="T770_8" style:family="text">
      <style:text-properties fo:font-size="10pt" style:font-size-asian="10pt" style:font-name-complex="Arial" style:font-size-complex="10pt" fo:language="en" fo:country="US"/>
    </style:style>
    <style:style style:name="T770_9" style:family="text">
      <style:text-properties fo:font-size="10pt" style:font-size-asian="10pt" style:font-name-complex="Arial" style:font-size-complex="10pt" fo:language="en" fo:country="US"/>
    </style:style>
    <style:style style:name="P77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="en" fo:language-asian="en" fo:country-asian="GB" fo:font-weight="bold" style:font-weight-asian="bold" style:font-weight-complex="bold"/>
    </style:style>
    <style:style style:name="P772" style:family="paragraph" style:parent-style-name="Normal">
      <style:paragraph-properties style:line-height-at-least="0.459cm"/>
    </style:style>
    <style:style style:name="T772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72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72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773" style:family="paragraph" style:parent-style-name="Normal">
      <style:paragraph-properties fo:text-align="justify" style:line-height-at-least="0.459cm" fo:margin-top="0.071cm"/>
    </style:style>
    <style:style style:name="T773_1" style:family="text">
      <style:text-properties fo:font-size="10pt" style:font-size-asian="10pt" style:font-name-complex="Arial" style:font-size-complex="10pt" style:font-weight-complex="bold"/>
    </style:style>
    <style:style style:name="T773_2" style:family="text">
      <style:text-properties fo:font-size="10pt" style:font-size-asian="10pt" style:font-name-complex="Arial" style:font-size-complex="10pt" style:font-weight-complex="bold"/>
    </style:style>
    <style:style style:name="T773_3" style:family="text">
      <style:text-properties fo:font-size="10pt" style:font-size-asian="10pt" style:font-name-complex="Arial" style:font-size-complex="10pt" style:font-weight-complex="bold"/>
    </style:style>
    <style:style style:name="T773_4" style:family="text">
      <style:text-properties fo:font-size="10pt" style:font-size-asian="10pt" style:font-name-complex="Arial" style:font-size-complex="10pt" style:font-weight-complex="bold"/>
    </style:style>
    <style:style style:name="T773_5" style:family="text">
      <style:text-properties fo:font-size="10pt" style:font-size-asian="10pt" style:font-name-complex="Arial" style:font-size-complex="10pt" style:font-weight-complex="bold"/>
    </style:style>
    <style:style style:name="T773_6" style:family="text">
      <style:text-properties fo:font-size="10pt" style:font-size-asian="10pt" style:font-name-complex="Arial" style:font-size-complex="10pt" style:font-weight-complex="bold"/>
    </style:style>
    <style:style style:name="T773_7" style:family="text">
      <style:text-properties fo:font-size="10pt" style:font-size-asian="10pt" style:font-name-complex="Arial" style:font-size-complex="10pt" style:font-weight-complex="bold"/>
    </style:style>
    <style:style style:name="T773_8" style:family="text">
      <style:text-properties fo:font-size="10pt" style:font-size-asian="10pt" style:font-name-complex="Arial" style:font-size-complex="10pt" style:font-weight-complex="bold"/>
    </style:style>
    <style:style style:name="T773_9" style:family="text">
      <style:text-properties fo:font-size="10pt" style:font-size-asian="10pt" style:font-name-complex="Arial" style:font-size-complex="10pt" style:font-weight-complex="bold"/>
    </style:style>
    <style:style style:name="T773_10" style:family="text">
      <style:text-properties fo:font-size="10pt" style:font-size-asian="10pt" style:font-name-complex="Arial" style:font-size-complex="10pt" style:font-weight-complex="bold"/>
    </style:style>
    <style:style style:name="T773_11" style:family="text">
      <style:text-properties fo:font-size="10pt" style:font-size-asian="10pt" style:font-name-complex="Arial" style:font-size-complex="10pt" style:font-weight-complex="bold"/>
    </style:style>
    <style:style style:name="T773_12" style:family="text">
      <style:text-properties fo:font-size="10pt" style:font-size-asian="10pt" style:font-name-complex="Arial" style:font-size-complex="10pt" style:font-weight-complex="bold"/>
    </style:style>
    <style:style style:name="T773_13" style:family="text">
      <style:text-properties fo:font-size="10pt" style:font-size-asian="10pt" style:font-name-complex="Arial" style:font-size-complex="10pt" style:font-weight-complex="bold"/>
    </style:style>
    <style:style style:name="T773_14" style:family="text">
      <style:text-properties fo:font-size="10pt" style:font-size-asian="10pt" style:font-name-complex="Arial" style:font-size-complex="10pt" style:font-weight-complex="bold"/>
    </style:style>
    <style:style style:name="T773_15" style:family="text">
      <style:text-properties fo:font-size="10pt" style:font-size-asian="10pt" style:font-name-complex="Arial" style:font-size-complex="10pt" style:font-weight-complex="bold"/>
    </style:style>
    <style:style style:name="T773_16" style:family="text">
      <style:text-properties fo:font-size="10pt" style:font-size-asian="10pt" style:font-name-complex="Arial" style:font-size-complex="10pt" style:font-weight-complex="bold"/>
    </style:style>
    <style:style style:name="T773_17" style:family="text">
      <style:text-properties fo:font-size="10pt" style:font-size-asian="10pt" style:font-name-complex="Arial" style:font-size-complex="10pt" style:font-weight-complex="bold"/>
    </style:style>
    <style:style style:name="T773_18" style:family="text">
      <style:text-properties fo:font-size="10pt" style:font-size-asian="10pt" style:font-name-complex="Arial" style:font-size-complex="10pt" style:font-weight-complex="bold"/>
    </style:style>
    <style:style style:name="T773_19" style:family="text">
      <style:text-properties fo:font-size="10pt" style:font-size-asian="10pt" style:font-name-complex="Arial" style:font-size-complex="10pt" style:font-weight-complex="bold"/>
    </style:style>
    <style:style style:name="T773_20" style:family="text">
      <style:text-properties fo:font-size="10pt" style:font-size-asian="10pt" style:font-name-complex="Arial" style:font-size-complex="10pt" style:font-weight-complex="bold"/>
    </style:style>
    <style:style style:name="T773_21" style:family="text">
      <style:text-properties fo:font-size="10pt" style:font-size-asian="10pt" style:font-name-complex="Arial" style:font-size-complex="10pt" style:font-weight-complex="bold"/>
    </style:style>
    <style:style style:name="T773_22" style:family="text">
      <style:text-properties fo:font-size="10pt" style:font-size-asian="10pt" style:font-name-complex="Arial" style:font-size-complex="10pt" style:font-weight-complex="bold"/>
    </style:style>
    <style:style style:name="T773_23" style:family="text">
      <style:text-properties fo:font-size="10pt" style:font-size-asian="10pt" style:font-name-complex="Arial" style:font-size-complex="10pt" style:font-weight-complex="bold"/>
    </style:style>
    <style:style style:name="T773_24" style:family="text">
      <style:text-properties fo:font-size="10pt" style:font-size-asian="10pt" style:font-name-complex="Arial" style:font-size-complex="10pt" style:font-weight-complex="bold"/>
    </style:style>
    <style:style style:name="T773_25" style:family="text">
      <style:text-properties fo:font-size="10pt" style:font-size-asian="10pt" style:font-name-complex="Arial" style:font-size-complex="10pt" style:font-weight-complex="bold"/>
    </style:style>
    <style:style style:name="T773_26" style:family="text">
      <style:text-properties fo:font-size="10pt" style:font-size-asian="10pt" style:font-name-complex="Arial" style:font-size-complex="10pt" style:font-weight-complex="bold"/>
    </style:style>
    <style:style style:name="T773_27" style:family="text">
      <style:text-properties fo:font-size="10pt" style:font-size-asian="10pt" style:font-name-complex="Arial" style:font-size-complex="10pt" style:font-weight-complex="bold"/>
    </style:style>
    <style:style style:name="T773_28" style:family="text">
      <style:text-properties fo:font-size="10pt" style:font-size-asian="10pt" style:font-name-complex="Arial" style:font-size-complex="10pt" style:font-weight-complex="bold"/>
    </style:style>
    <style:style style:name="T773_29" style:family="text">
      <style:text-properties fo:font-size="10pt" style:font-size-asian="10pt" style:font-name-complex="Arial" style:font-size-complex="10pt" style:font-weight-complex="bold"/>
    </style:style>
    <style:style style:name="T773_30" style:family="text">
      <style:text-properties fo:font-size="10pt" style:font-size-asian="10pt" style:font-name-complex="Arial" style:font-size-complex="10pt" style:font-weight-complex="bold"/>
    </style:style>
    <style:style style:name="T773_31" style:family="text">
      <style:text-properties fo:font-size="10pt" style:font-size-asian="10pt" style:font-name-complex="Arial" style:font-size-complex="10pt" style:font-weight-complex="bold"/>
    </style:style>
    <style:style style:name="T773_32" style:family="text">
      <style:text-properties fo:font-size="10pt" style:font-size-asian="10pt" style:font-name-complex="Arial" style:font-size-complex="10pt" style:font-weight-complex="bold"/>
    </style:style>
    <style:style style:name="T773_33" style:family="text">
      <style:text-properties fo:font-size="10pt" style:font-size-asian="10pt" style:font-name-complex="Arial" style:font-size-complex="10pt" style:font-weight-complex="bold"/>
    </style:style>
    <style:style style:name="T773_34" style:family="text">
      <style:text-properties fo:font-size="10pt" style:font-size-asian="10pt" style:font-name-complex="Arial" style:font-size-complex="10pt" style:font-weight-complex="bold"/>
    </style:style>
    <style:style style:name="T773_35" style:family="text">
      <style:text-properties fo:font-size="10pt" style:font-size-asian="10pt" style:font-name-complex="Arial" style:font-size-complex="10pt" style:font-weight-complex="bold"/>
    </style:style>
    <style:style style:name="T773_36" style:family="text">
      <style:text-properties fo:font-size="10pt" style:font-size-asian="10pt" style:font-name-complex="Arial" style:font-size-complex="10pt" style:font-weight-complex="bold"/>
    </style:style>
    <style:style style:name="T773_37" style:family="text">
      <style:text-properties fo:font-size="10pt" style:font-size-asian="10pt" style:font-name-complex="Arial" style:font-size-complex="10pt" style:font-weight-complex="bold"/>
    </style:style>
    <style:style style:name="T773_38" style:family="text">
      <style:text-properties fo:font-size="10pt" style:font-size-asian="10pt" style:font-name-complex="Arial" style:font-size-complex="10pt" style:font-weight-complex="bold"/>
    </style:style>
    <style:style style:name="T773_39" style:family="text">
      <style:text-properties fo:font-size="10pt" style:font-size-asian="10pt" style:font-name-complex="Arial" style:font-size-complex="10pt" style:font-weight-complex="bold"/>
    </style:style>
    <style:style style:name="T773_40" style:family="text">
      <style:text-properties fo:font-size="10pt" style:font-size-asian="10pt" style:font-name-complex="Arial" style:font-size-complex="10pt" style:font-weight-complex="bold"/>
    </style:style>
    <style:style style:name="T773_41" style:family="text">
      <style:text-properties fo:font-size="10pt" style:font-size-asian="10pt" style:font-name-complex="Arial" style:font-size-complex="10pt" style:font-weight-complex="bold"/>
    </style:style>
    <style:style style:name="T773_42" style:family="text">
      <style:text-properties fo:font-size="10pt" style:font-size-asian="10pt" style:font-name-complex="Arial" style:font-size-complex="10pt" style:font-weight-complex="bold"/>
    </style:style>
    <style:style style:name="T773_43" style:family="text">
      <style:text-properties fo:font-size="10pt" style:font-size-asian="10pt" style:font-name-complex="Arial" style:font-size-complex="10pt" style:font-weight-complex="bold"/>
    </style:style>
    <style:style style:name="T773_44" style:family="text">
      <style:text-properties fo:font-size="10pt" style:font-size-asian="10pt" style:font-name-complex="Arial" style:font-size-complex="10pt" style:font-weight-complex="bold"/>
    </style:style>
    <style:style style:name="T773_45" style:family="text">
      <style:text-properties fo:font-size="10pt" style:font-size-asian="10pt" style:font-name-complex="Arial" style:font-size-complex="10pt" style:font-weight-complex="bold"/>
    </style:style>
    <style:style style:name="T773_46" style:family="text">
      <style:text-properties fo:font-size="10pt" style:font-size-asian="10pt" style:font-name-complex="Arial" style:font-size-complex="10pt" style:font-weight-complex="bold"/>
    </style:style>
    <style:style style:name="T773_47" style:family="text">
      <style:text-properties fo:font-size="10pt" style:font-size-asian="10pt" style:font-name-complex="Arial" style:font-size-complex="10pt" style:font-weight-complex="bold"/>
    </style:style>
    <style:style style:name="T773_48" style:family="text">
      <style:text-properties fo:font-size="10pt" style:font-size-asian="10pt" style:font-name-complex="Arial" style:font-size-complex="10pt" style:font-weight-complex="bold"/>
    </style:style>
    <style:style style:name="T773_49" style:family="text">
      <style:text-properties fo:font-size="10pt" style:font-size-asian="10pt" style:font-name-complex="Arial" style:font-size-complex="10pt" style:font-weight-complex="bold"/>
    </style:style>
    <style:style style:name="T773_50" style:family="text">
      <style:text-properties fo:font-size="10pt" style:font-size-asian="10pt" style:font-name-complex="Arial" style:font-size-complex="10pt" style:font-weight-complex="bold"/>
    </style:style>
    <style:style style:name="P774" style:family="paragraph" style:parent-style-name="Normal">
      <style:paragraph-properties fo:text-align="justify" style:line-height-at-least="0.459cm" fo:margin-top="0.071cm"/>
      <style:text-properties fo:font-size="10pt" style:font-size-asian="10pt" style:font-name-complex="Arial" style:font-size-complex="10pt" style:font-weight-complex="bold"/>
    </style:style>
    <style:style style:name="P775" style:family="paragraph" style:parent-style-name="Normal">
      <style:paragraph-properties fo:text-align="justify" style:line-height-at-least="0.459cm" fo:margin-top="0.071cm" fo:margin-bottom="0.071cm"/>
    </style:style>
    <style:style style:name="T775_1" style:family="text">
      <style:text-properties fo:font-size="10pt" style:font-size-asian="10pt" style:font-name-complex="Arial" style:font-size-complex="10pt" style:font-weight-complex="bold"/>
    </style:style>
    <style:style style:name="T775_2" style:family="text">
      <style:text-properties fo:font-size="10pt" style:font-size-asian="10pt" style:font-name-complex="Arial" style:font-size-complex="10pt" style:font-weight-complex="bold"/>
    </style:style>
    <style:style style:name="T775_3" style:family="text">
      <style:text-properties fo:font-size="10pt" style:font-size-asian="10pt" style:font-name-complex="Arial" style:font-size-complex="10pt" style:font-weight-complex="bold"/>
    </style:style>
    <style:style style:name="T775_4" style:family="text">
      <style:text-properties fo:font-size="10pt" style:font-size-asian="10pt" style:font-name-complex="Arial" style:font-size-complex="10pt" style:font-weight-complex="bold"/>
    </style:style>
    <style:style style:name="T775_5" style:family="text">
      <style:text-properties fo:font-size="10pt" style:font-size-asian="10pt" style:font-name-complex="Arial" style:font-size-complex="10pt" style:font-weight-complex="bold"/>
    </style:style>
    <style:style style:name="T775_6" style:family="text">
      <style:text-properties fo:font-size="10pt" style:font-size-asian="10pt" style:font-name-complex="Arial" style:font-size-complex="10pt" style:font-weight-complex="bold"/>
    </style:style>
    <style:style style:name="T775_7" style:family="text">
      <style:text-properties fo:font-size="10pt" style:font-size-asian="10pt" style:font-name-complex="Arial" style:font-size-complex="10pt" style:font-weight-complex="bold"/>
    </style:style>
    <style:style style:name="T775_8" style:family="text">
      <style:text-properties fo:font-size="10pt" style:font-size-asian="10pt" style:font-name-complex="Arial" style:font-size-complex="10pt"/>
    </style:style>
    <style:style style:name="T775_9" style:family="text">
      <style:text-properties fo:font-size="10pt" style:font-size-asian="10pt" style:font-name-complex="Arial" style:font-size-complex="10pt" style:font-weight-complex="bold"/>
    </style:style>
    <style:style style:name="T775_10" style:family="text">
      <style:text-properties fo:font-size="10pt" style:font-size-asian="10pt" style:font-name-complex="Arial" style:font-size-complex="10pt" style:font-weight-complex="bold"/>
    </style:style>
    <style:style style:name="T775_11" style:family="text">
      <style:text-properties fo:font-size="10pt" style:font-size-asian="10pt" style:font-name-complex="Arial" style:font-size-complex="10pt"/>
    </style:style>
    <style:style style:name="T775_12" style:family="text">
      <style:text-properties fo:font-size="10pt" style:font-size-asian="10pt" style:font-name-complex="Arial" style:font-size-complex="10pt"/>
    </style:style>
    <style:style style:name="T775_13" style:family="text">
      <style:text-properties fo:font-size="10pt" style:font-size-asian="10pt" style:font-name-complex="Arial" style:font-size-complex="10pt"/>
    </style:style>
    <style:style style:name="T775_14" style:family="text">
      <style:text-properties fo:font-size="10pt" style:font-size-asian="10pt" style:font-name-complex="Arial" style:font-size-complex="10pt" style:font-weight-complex="bold"/>
    </style:style>
    <style:style style:name="T775_15" style:family="text">
      <style:text-properties fo:font-size="10pt" style:font-size-asian="10pt" style:font-name-complex="Arial" style:font-size-complex="10pt" style:font-weight-complex="bold"/>
    </style:style>
    <style:style style:name="T775_16" style:family="text">
      <style:text-properties fo:font-size="10pt" style:font-size-asian="10pt" style:font-name-complex="Arial" style:font-size-complex="10pt" style:font-weight-complex="bold"/>
    </style:style>
    <style:style style:name="T775_17" style:family="text">
      <style:text-properties fo:font-size="10pt" style:font-size-asian="10pt" style:font-name-complex="Arial" style:font-size-complex="10pt" style:font-weight-complex="bold"/>
    </style:style>
    <style:style style:name="T775_18" style:family="text">
      <style:text-properties fo:font-size="10pt" style:font-size-asian="10pt" style:font-name-complex="Arial" style:font-size-complex="10pt" style:font-weight-complex="bold"/>
    </style:style>
    <style:style style:name="T775_19" style:family="text">
      <style:text-properties fo:font-size="10pt" style:font-size-asian="10pt" style:font-name-complex="Arial" style:font-size-complex="10pt" style:font-weight-complex="bold"/>
    </style:style>
    <style:style style:name="T775_20" style:family="text">
      <style:text-properties fo:font-size="10pt" style:font-size-asian="10pt" style:font-name-complex="Arial" style:font-size-complex="10pt" style:font-weight-complex="bold"/>
    </style:style>
    <style:style style:name="T775_21" style:family="text">
      <style:text-properties fo:font-size="10pt" style:font-size-asian="10pt" style:font-name-complex="Arial" style:font-size-complex="10pt" style:font-weight-complex="bold"/>
    </style:style>
    <style:style style:name="P776" style:family="paragraph" style:parent-style-name="Normal">
      <style:paragraph-properties fo:break-before="page" fo:line-height="108%" fo:margin-bottom="0.282cm"/>
    </style:style>
    <style:style style:name="P777" style:family="paragraph" style:parent-style-name="Normal">
      <style:paragraph-properties style:line-height-at-least="0.459cm"/>
      <style:text-properties fo:font-size="10pt" style:font-size-asian="10pt" style:font-size-complex="11pt"/>
    </style:style>
    <style:style style:name="P778" style:family="paragraph" style:parent-style-name="Normal">
      <style:paragraph-properties fo:background-color="#d9e2f3" style:line-height-at-least="0.459cm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7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778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79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780" style:family="paragraph" style:parent-style-name="paragraph">
      <style:paragraph-properties style:line-height-at-least="0.459cm" fo:margin-top="0cm"/>
    </style:style>
    <style:style style:name="T780_1" style:family="text">
      <style:text-properties fo:color="#000000" style:font-name="Arial" fo:font-size="10pt" style:font-name-asian="Times New Roman" style:font-size-asian="10pt" style:font-name-complex="Arial" style:font-size-complex="10pt" fo:font-weight="bold" style:font-weight-asian="bold" style:font-weight-complex="bold"/>
    </style:style>
    <style:style style:name="P781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782" style:family="paragraph" style:parent-style-name="paragraph">
      <style:paragraph-properties style:line-height-at-least="0.459cm" fo:margin-top="0cm"/>
    </style:style>
    <style:style style:name="T782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2_2" style:family="text" style:parent-style-name="normaltextrun">
      <style:text-properties style:font-name="Arial" fo:font-size="10pt" style:font-name-asian="Times New Roman" style:font-size-asian="10pt" style:font-name-complex="Arial" style:font-size-complex="10pt"/>
    </style:style>
    <style:style style:name="T782_3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P783" style:family="paragraph" style:parent-style-name="paragraph">
      <style:paragraph-properties style:line-height-at-least="0.459cm" fo:margin-top="0cm"/>
    </style:style>
    <style:style style:name="T783_1" style:family="text" style:parent-style-name="eop">
      <style:text-properties fo:color="#ff0000" style:font-name="Arial" fo:font-size="10pt" style:font-name-asian="Times New Roman" style:font-size-asian="10pt" style:font-name-complex="Arial" style:font-size-complex="10pt"/>
    </style:style>
    <style:style style:name="P784" style:family="paragraph" style:parent-style-name="paragraph">
      <style:paragraph-properties style:line-height-at-least="0.459cm" fo:margin-top="0cm" fo:margin-bottom="0cm"/>
    </style:style>
    <style:style style:name="T784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4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4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4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4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4_6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P785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786" style:family="paragraph" style:parent-style-name="Normal">
      <style:paragraph-properties style:line-height-at-least="0.459cm"/>
    </style:style>
    <style:style style:name="T786_1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86_2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P787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788" style:family="paragraph" style:parent-style-name="paragraph">
      <style:paragraph-properties style:line-height-at-least="0.459cm" fo:margin-top="0cm"/>
    </style:style>
    <style:style style:name="T788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 fo:font-weight="bold" style:font-weight-asian="bold" style:font-weight-complex="bold"/>
    </style:style>
    <style:style style:name="T788_2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P789" style:family="paragraph" style:parent-style-name="paragraph">
      <style:paragraph-properties style:line-height-at-least="0.459cm" fo:margin-top="0cm"/>
    </style:style>
    <style:style style:name="T789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89_2" style:family="text"/>
    <style:style style:name="T789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P790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791" style:family="paragraph" style:parent-style-name="paragraph">
      <style:paragraph-properties style:line-height-at-least="0.459cm" fo:margin-top="0cm"/>
    </style:style>
    <style:style style:name="T791_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 style:text-underline-style="solid" style:text-underline-color="font-color"/>
    </style:style>
    <style:style style:name="T791_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 style:text-underline-style="solid" style:text-underline-color="font-color"/>
    </style:style>
    <style:style style:name="T791_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 style:text-underline-style="solid" style:text-underline-color="font-color"/>
    </style:style>
    <style:style style:name="T791_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792" style:family="paragraph" style:parent-style-name="paragraph">
      <style:paragraph-properties style:line-height-at-least="0.459cm" fo:margin-top="0cm"/>
      <style:text-properties style:font-name="Arial" fo:font-size="10pt" style:font-size-asian="10pt" style:font-name-complex="Arial" style:font-size-complex="10pt"/>
    </style:style>
    <style:style style:name="T792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2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3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4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5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6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7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8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9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10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11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12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2_13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T792_14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T792_15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T792_16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T792_17" style:family="text" style:parent-style-name="eop">
      <style:text-properties style:font-name="Arial" fo:font-size="10pt" style:font-name-asian="Times New Roman" style:font-size-asian="10pt" style:font-name-complex="Arial" style:font-size-complex="10pt"/>
    </style:style>
    <style:style style:name="T792_18" style:family="text" style:parent-style-name="eop">
      <style:text-properties style:font-name="Arial" fo:font-size="10pt" style:font-size-asian="10pt" style:font-name-complex="Arial" style:font-size-complex="10pt"/>
    </style:style>
    <style:style style:name="T792_19" style:family="text" style:parent-style-name="eop">
      <style:text-properties style:font-name="Arial" fo:font-size="10pt" style:font-size-asian="10pt" style:font-name-complex="Arial" style:font-size-complex="10pt"/>
    </style:style>
    <style:style style:name="T792_20" style:family="text" style:parent-style-name="eop">
      <style:text-properties style:font-name="Arial" fo:font-size="10pt" style:font-size-asian="10pt" style:font-name-complex="Arial" style:font-size-complex="10pt"/>
    </style:style>
    <style:style style:name="T792_21" style:family="text" style:parent-style-name="eop">
      <style:text-properties style:font-name="Arial" fo:font-size="10pt" style:font-size-asian="10pt" style:font-name-complex="Arial" style:font-size-complex="10pt"/>
    </style:style>
    <style:style style:name="T792_22" style:family="text" style:parent-style-name="eop">
      <style:text-properties style:font-name="Arial" fo:font-size="10pt" style:font-size-asian="10pt" style:font-name-complex="Arial" style:font-size-complex="10pt"/>
    </style:style>
    <style:style style:name="T792_23" style:family="text" style:parent-style-name="eop">
      <style:text-properties style:font-name="Arial" fo:font-size="10pt" style:font-size-asian="10pt" style:font-name-complex="Arial" style:font-size-complex="10pt"/>
    </style:style>
    <style:style style:name="T792_24" style:family="text" style:parent-style-name="eop">
      <style:text-properties style:font-name="Arial" fo:font-size="10pt" style:font-size-asian="10pt" style:font-name-complex="Arial" style:font-size-complex="10pt"/>
    </style:style>
    <style:style style:name="T792_25" style:family="text" style:parent-style-name="eop">
      <style:text-properties style:font-name="Arial" fo:font-size="10pt" style:font-size-asian="10pt" style:font-name-complex="Arial" style:font-size-complex="10pt"/>
    </style:style>
    <style:style style:name="T792_26" style:family="text" style:parent-style-name="eop">
      <style:text-properties style:font-name="Arial" fo:font-size="10pt" style:font-size-asian="10pt" style:font-name-complex="Arial" style:font-size-complex="10pt"/>
    </style:style>
    <style:style style:name="P793" style:family="paragraph" style:parent-style-name="paragraph">
      <style:paragraph-properties style:line-height-at-least="0.459cm" fo:margin-top="0cm"/>
    </style:style>
    <style:style style:name="T793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9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10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11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12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13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793_14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P794" style:family="paragraph" style:parent-style-name="paragraph">
      <style:paragraph-properties style:line-height-at-least="0.459cm" fo:margin-top="0cm"/>
    </style:style>
    <style:style style:name="T794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3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4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4_19" style:family="text">
      <style:text-properties style:font-name="Arial" fo:font-size="10pt" style:font-size-asian="10pt" style:font-name-complex="Arial" style:font-size-complex="10pt"/>
    </style:style>
    <style:style style:name="T794_20" style:family="text">
      <style:text-properties style:font-name="Arial" fo:font-size="10pt" style:font-size-asian="10pt" style:font-name-complex="Arial" style:font-size-complex="10pt"/>
    </style:style>
    <style:style style:name="T794_21" style:family="text">
      <style:text-properties style:font-name="Arial" fo:font-size="10pt" style:font-size-asian="10pt" style:font-name-complex="Arial" style:font-size-complex="10pt"/>
    </style:style>
    <style:style style:name="T794_22" style:family="text">
      <style:text-properties style:font-name="Arial" fo:font-size="10pt" style:font-size-asian="10pt" style:font-name-complex="Arial" style:font-size-complex="10pt"/>
    </style:style>
    <style:style style:name="T794_23" style:family="text">
      <style:text-properties style:font-name="Arial" fo:font-size="10pt" style:font-size-asian="10pt" style:font-name-complex="Arial" style:font-size-complex="10pt"/>
    </style:style>
    <style:style style:name="T794_24" style:family="text">
      <style:text-properties style:font-name="Arial" fo:font-size="10pt" style:font-size-asian="10pt" style:font-name-complex="Arial" style:font-size-complex="10pt"/>
    </style:style>
    <style:style style:name="T794_25" style:family="text">
      <style:text-properties style:font-name="Arial" fo:font-size="10pt" style:font-size-asian="10pt" style:font-name-complex="Arial" style:font-size-complex="10pt"/>
    </style:style>
    <style:style style:name="T794_26" style:family="text">
      <style:text-properties style:font-name="Arial" fo:font-size="10pt" style:font-size-asian="10pt" style:font-name-complex="Arial" style:font-size-complex="10pt"/>
    </style:style>
    <style:style style:name="T794_27" style:family="text">
      <style:text-properties style:font-name="Arial" fo:font-size="10pt" style:font-size-asian="10pt" style:font-name-complex="Arial" style:font-size-complex="10pt"/>
    </style:style>
    <style:style style:name="P795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796" style:family="paragraph" style:parent-style-name="paragraph">
      <style:paragraph-properties style:line-height-at-least="0.459cm" fo:margin-top="0cm"/>
    </style:style>
    <style:style style:name="T796_1" style:family="text">
      <style:text-properties style:font-name="Arial" fo:font-size="10pt" style:font-size-asian="10pt" style:font-name-complex="Arial" style:font-size-complex="10pt"/>
    </style:style>
    <style:style style:name="T796_2" style:family="text">
      <style:text-properties style:font-name="Arial" fo:font-size="10pt" style:font-size-asian="10pt" style:font-name-complex="Arial" style:font-size-complex="10pt"/>
    </style:style>
    <style:style style:name="T796_3" style:family="text">
      <style:text-properties style:font-name="Arial" fo:font-size="10pt" style:font-size-asian="10pt" style:font-name-complex="Arial" style:font-size-complex="10pt"/>
    </style:style>
    <style:style style:name="T796_4" style:family="text">
      <style:text-properties style:font-name="Arial" fo:font-size="10pt" style:font-size-asian="10pt" style:font-name-complex="Arial" style:font-size-complex="10pt"/>
    </style:style>
    <style:style style:name="T796_5" style:family="text">
      <style:text-properties style:font-name="Arial" fo:font-size="10pt" style:font-size-asian="10pt" style:font-name-complex="Arial" style:font-size-complex="10pt"/>
    </style:style>
    <style:style style:name="T796_6" style:family="text">
      <style:text-properties style:font-name="Arial" fo:font-size="10pt" style:font-size-asian="10pt" style:font-name-complex="Arial" style:font-size-complex="10pt"/>
    </style:style>
    <style:style style:name="T796_7" style:family="text">
      <style:text-properties style:font-name="Arial" fo:font-size="10pt" style:font-size-asian="10pt" style:font-name-complex="Arial" style:font-size-complex="10pt"/>
    </style:style>
    <style:style style:name="T796_8" style:family="text">
      <style:text-properties style:font-name="Arial" fo:font-size="10pt" style:font-size-asian="10pt" style:font-name-complex="Arial" style:font-size-complex="10pt"/>
    </style:style>
    <style:style style:name="T796_9" style:family="text">
      <style:text-properties style:font-name="Arial" fo:font-size="10pt" style:font-size-asian="10pt" style:font-name-complex="Arial" style:font-size-complex="10pt"/>
    </style:style>
    <style:style style:name="T796_10" style:family="text">
      <style:text-properties style:font-name="Arial" fo:font-size="10pt" style:font-size-asian="10pt" style:font-name-complex="Arial" style:font-size-complex="10pt"/>
    </style:style>
    <style:style style:name="T796_11" style:family="text">
      <style:text-properties style:font-name="Arial" fo:font-size="10pt" style:font-size-asian="10pt" style:font-name-complex="Arial" style:font-size-complex="10pt"/>
    </style:style>
    <style:style style:name="T796_12" style:family="text">
      <style:text-properties style:font-name="Arial" fo:font-size="10pt" style:font-size-asian="10pt" style:font-name-complex="Arial" style:font-size-complex="10pt"/>
    </style:style>
    <style:style style:name="T796_13" style:family="text">
      <style:text-properties style:font-name="Arial" fo:font-size="10pt" style:font-size-asian="10pt" style:font-name-complex="Arial" style:font-size-complex="10pt"/>
    </style:style>
    <style:style style:name="T796_14" style:family="text">
      <style:text-properties style:font-name="Arial" fo:font-size="10pt" style:font-size-asian="10pt" style:font-name-complex="Arial" style:font-size-complex="10pt"/>
    </style:style>
    <style:style style:name="T796_15" style:family="text">
      <style:text-properties style:font-name="Arial" fo:font-size="10pt" style:font-size-asian="10pt" style:font-name-complex="Arial" style:font-size-complex="10pt"/>
    </style:style>
    <style:style style:name="T796_16" style:family="text">
      <style:text-properties style:font-name="Arial" fo:font-size="10pt" style:font-size-asian="10pt" style:font-name-complex="Arial" style:font-size-complex="10pt"/>
    </style:style>
    <style:style style:name="T796_17" style:family="text">
      <style:text-properties style:font-name="Arial" fo:font-size="10pt" style:font-size-asian="10pt" style:font-name-complex="Arial" style:font-size-complex="10pt"/>
    </style:style>
    <style:style style:name="P797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798" style:family="paragraph" style:parent-style-name="paragraph">
      <style:paragraph-properties style:line-height-at-least="0.459cm" fo:margin-top="0cm"/>
    </style:style>
    <style:style style:name="T798_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1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1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1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1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798_1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799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800" style:family="paragraph" style:parent-style-name="paragraph">
      <style:paragraph-properties style:line-height-at-least="0.459cm" fo:margin-top="0cm"/>
    </style:style>
    <style:style style:name="T800_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1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2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6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7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8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39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0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3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4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0_45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801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802" style:family="paragraph" style:parent-style-name="paragraph">
      <style:paragraph-properties style:line-height-at-least="0.459cm" fo:margin-top="0cm"/>
    </style:style>
    <style:style style:name="T802_1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 style:text-underline-style="solid" style:text-underline-color="font-color"/>
    </style:style>
    <style:style style:name="T802_2" style:family="text" style:parent-style-name="eop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803" style:family="paragraph" style:parent-style-name="paragraph">
      <style:paragraph-properties style:line-height-at-least="0.459cm" fo:margin-top="0cm"/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P804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T804_1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4_2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4_3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4_4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4_5" style:family="text" style:parent-style-name="eop">
      <style:text-properties fo:color="#000000" style:font-name="Arial" fo:font-size="10pt" style:font-name-asian="Times New Roman" style:font-size-asian="10pt" style:font-name-complex="Arial" style:font-size-complex="10pt"/>
    </style:style>
    <style:style style:name="P805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5_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P806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807" style:family="paragraph" style:parent-style-name="paragraph">
      <style:paragraph-properties style:line-height-at-least="0.459cm" fo:margin-top="0cm" fo:margin-bottom="0cm"/>
    </style:style>
    <style:style style:name="T807_1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7_2" style:family="text" style:parent-style-name="normaltextrun">
      <style:text-properties fo:background-color="#ffffff" fo:color="#000000" style:font-name="Arial" fo:font-size="10pt" style:font-name-asian="Times New Roman" style:font-size-asian="10pt" style:font-name-complex="Arial" style:font-size-complex="10pt"/>
    </style:style>
    <style:style style:name="T807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9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0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19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07_20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P808" style:family="paragraph" style:parent-style-name="Normal">
      <style:paragraph-properties fo:break-before="page" fo:line-height="108%" fo:margin-bottom="0.282cm"/>
    </style:style>
    <style:style style:name="P809" style:family="paragraph" style:parent-style-name="Normal">
      <style:paragraph-properties style:line-height-at-least="0.459cm"/>
      <style:text-properties fo:font-size="10pt" style:font-size-asian="10pt" style:font-size-complex="10pt" style:font-weight-complex="bold"/>
    </style:style>
    <style:style style:name="P810" style:family="paragraph" style:parent-style-name="Normal">
      <style:paragraph-properties fo:background-color="#d9e2f3" style:line-height-at-least="0.459cm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10_1" style:family="text">
      <style:text-properties fo:font-size="10pt" style:font-size-asian="10pt" style:font-size-complex="10pt" fo:font-weight="bold" style:font-weight-asian="bold"/>
    </style:style>
    <style:style style:name="T810_2" style:family="text">
      <style:text-properties fo:font-size="10pt" style:font-size-asian="10pt" style:font-size-complex="10pt" fo:font-weight="bold" style:font-weight-asian="bold"/>
    </style:style>
    <style:style style:name="P811" style:family="paragraph" style:parent-style-name="Normal">
      <style:paragraph-properties style:line-height-at-least="0.459cm"/>
      <style:text-properties fo:font-size="10pt" style:font-size-asian="10pt" style:font-name-complex="Arial" style:font-size-complex="10pt" fo:font-weight="bold" style:font-weight-asian="bold"/>
    </style:style>
    <style:style style:name="P812" style:family="paragraph" style:parent-style-name="Normal">
      <style:paragraph-properties style:line-height-at-least="0.459cm"/>
    </style:style>
    <style:style style:name="T812_1" style:family="text">
      <style:text-properties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P813" style:family="paragraph" style:parent-style-name="Normal">
      <style:paragraph-properties style:line-height-at-least="0.459cm"/>
    </style:style>
    <style:style style:name="T813_1" style:family="text">
      <style:text-properties fo:font-size="10pt" style:font-size-asian="10pt" style:font-name-complex="Arial" style:font-size-complex="10pt" fo:language-asian="en" fo:country-asian="GB"/>
    </style:style>
    <style:style style:name="T813_2" style:family="text">
      <style:text-properties fo:font-size="10pt" style:font-size-asian="10pt" style:font-name-complex="Arial" style:font-size-complex="10pt" fo:language-asian="en" fo:country-asian="GB"/>
    </style:style>
    <style:style style:name="T813_3" style:family="text">
      <style:text-properties fo:font-size="10pt" style:font-size-asian="10pt" style:font-name-complex="Arial" style:font-size-complex="10pt" fo:language-asian="en" fo:country-asian="GB"/>
    </style:style>
    <style:style style:name="T813_4" style:family="text">
      <style:text-properties fo:font-size="10pt" style:font-size-asian="10pt" style:font-name-complex="Arial" style:font-size-complex="10pt" fo:language-asian="en" fo:country-asian="GB"/>
    </style:style>
    <style:style style:name="T813_5" style:family="text">
      <style:text-properties fo:font-size="10pt" style:font-size-asian="10pt" style:font-name-complex="Arial" style:font-size-complex="10pt" fo:language-asian="en" fo:country-asian="GB"/>
    </style:style>
    <style:style style:name="T813_6" style:family="text">
      <style:text-properties fo:font-size="10pt" style:font-size-asian="10pt" style:font-name-complex="Arial" style:font-size-complex="10pt" fo:language-asian="en" fo:country-asian="GB"/>
    </style:style>
    <style:style style:name="T813_7" style:family="text">
      <style:text-properties fo:font-size="10pt" style:font-size-asian="10pt" style:font-name-complex="Arial" style:font-size-complex="10pt" fo:language-asian="en" fo:country-asian="GB"/>
    </style:style>
    <style:style style:name="T813_8" style:family="text">
      <style:text-properties fo:font-size="10pt" style:font-size-asian="10pt" style:font-name-complex="Arial" style:font-size-complex="10pt" fo:language-asian="en" fo:country-asian="GB"/>
    </style:style>
    <style:style style:name="T813_9" style:family="text">
      <style:text-properties fo:font-size="10pt" style:font-size-asian="10pt" style:font-name-complex="Arial" style:font-size-complex="10pt" fo:language-asian="en" fo:country-asian="GB"/>
    </style:style>
    <style:style style:name="T813_10" style:family="text">
      <style:text-properties fo:font-size="10pt" style:font-size-asian="10pt" style:font-name-complex="Arial" style:font-size-complex="10pt" fo:language-asian="en" fo:country-asian="GB"/>
    </style:style>
    <style:style style:name="T813_11" style:family="text">
      <style:text-properties fo:font-size="10pt" style:font-size-asian="10pt" style:font-name-complex="Arial" style:font-size-complex="10pt" fo:language-asian="en" fo:country-asian="GB"/>
    </style:style>
    <style:style style:name="T813_12" style:family="text">
      <style:text-properties fo:font-size="10pt" style:font-size-asian="10pt" style:font-name-complex="Arial" style:font-size-complex="10pt" fo:language-asian="en" fo:country-asian="GB"/>
    </style:style>
    <style:style style:name="T813_13" style:family="text">
      <style:text-properties fo:font-size="10pt" style:font-size-asian="10pt" style:font-name-complex="Arial" style:font-size-complex="10pt" fo:language-asian="en" fo:country-asian="GB"/>
    </style:style>
    <style:style style:name="T813_14" style:family="text">
      <style:text-properties fo:font-size="10pt" style:font-size-asian="10pt" style:font-name-complex="Arial" style:font-size-complex="10pt" fo:language-asian="en" fo:country-asian="GB"/>
    </style:style>
    <style:style style:name="T813_15" style:family="text">
      <style:text-properties fo:font-size="10pt" style:font-size-asian="10pt" style:font-name-complex="Arial" style:font-size-complex="10pt" fo:language-asian="en" fo:country-asian="GB"/>
    </style:style>
    <style:style style:name="T813_16" style:family="text">
      <style:text-properties fo:font-size="10pt" style:font-size-asian="10pt" style:font-name-complex="Arial" style:font-size-complex="10pt" fo:language-asian="en" fo:country-asian="GB"/>
    </style:style>
    <style:style style:name="T813_17" style:family="text">
      <style:text-properties fo:font-size="10pt" style:font-size-asian="10pt" style:font-name-complex="Arial" style:font-size-complex="10pt" fo:language-asian="en" fo:country-asian="GB"/>
    </style:style>
    <style:style style:name="T813_18" style:family="text">
      <style:text-properties fo:font-size="10pt" style:font-size-asian="10pt" style:font-name-complex="Arial" style:font-size-complex="10pt" fo:language-asian="en" fo:country-asian="GB"/>
    </style:style>
    <style:style style:name="T813_19" style:family="text">
      <style:text-properties fo:font-size="10pt" style:font-size-asian="10pt" style:font-name-complex="Arial" style:font-size-complex="10pt" fo:language-asian="en" fo:country-asian="GB"/>
    </style:style>
    <style:style style:name="T813_20" style:family="text">
      <style:text-properties fo:font-size="10pt" style:font-size-asian="10pt" style:font-name-complex="Arial" style:font-size-complex="10pt" fo:language-asian="en" fo:country-asian="GB"/>
    </style:style>
    <style:style style:name="T813_21" style:family="text">
      <style:text-properties fo:font-size="10pt" style:font-size-asian="10pt" style:font-name-complex="Arial" style:font-size-complex="10pt" fo:language-asian="en" fo:country-asian="GB"/>
    </style:style>
    <style:style style:name="T813_22" style:family="text">
      <style:text-properties fo:font-size="10pt" style:font-size-asian="10pt" style:font-name-complex="Arial" style:font-size-complex="10pt" fo:language-asian="en" fo:country-asian="GB"/>
    </style:style>
    <style:style style:name="T813_23" style:family="text">
      <style:text-properties fo:font-size="10pt" style:font-size-asian="10pt" style:font-name-complex="Arial" style:font-size-complex="10pt" fo:language-asian="en" fo:country-asian="GB"/>
    </style:style>
    <style:style style:name="T813_24" style:family="text">
      <style:text-properties fo:font-size="10pt" style:font-size-asian="10pt" style:font-name-complex="Arial" style:font-size-complex="10pt" fo:language-asian="en" fo:country-asian="GB"/>
    </style:style>
    <style:style style:name="P81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P815" style:family="paragraph" style:parent-style-name="Normal">
      <style:paragraph-properties style:line-height-at-least="0.459cm"/>
    </style:style>
    <style:style style:name="T815_1" style:family="text">
      <style:text-properties fo:font-size="10pt" style:font-size-asian="10pt" style:font-name-complex="Arial" style:font-size-complex="10pt" fo:language-asian="en" fo:country-asian="GB"/>
    </style:style>
    <style:style style:name="T815_2" style:family="text">
      <style:text-properties fo:font-size="10pt" style:font-size-asian="10pt" style:font-name-complex="Arial" style:font-size-complex="10pt" fo:language-asian="en" fo:country-asian="GB"/>
    </style:style>
    <style:style style:name="T815_3" style:family="text">
      <style:text-properties fo:font-size="10pt" style:font-size-asian="10pt" style:font-name-complex="Arial" style:font-size-complex="10pt" fo:language-asian="en" fo:country-asian="GB"/>
    </style:style>
    <style:style style:name="T815_4" style:family="text">
      <style:text-properties fo:font-size="10pt" style:font-size-asian="10pt" style:font-name-complex="Arial" style:font-size-complex="10pt" fo:language-asian="en" fo:country-asian="GB"/>
    </style:style>
    <style:style style:name="T815_5" style:family="text">
      <style:text-properties fo:font-size="10pt" style:font-size-asian="10pt" style:font-name-complex="Arial" style:font-size-complex="10pt" fo:language-asian="en" fo:country-asian="GB"/>
    </style:style>
    <style:style style:name="T815_6" style:family="text">
      <style:text-properties fo:font-size="10pt" style:font-size-asian="10pt" style:font-name-complex="Arial" style:font-size-complex="10pt" fo:language-asian="en" fo:country-asian="GB"/>
    </style:style>
    <style:style style:name="T815_7" style:family="text">
      <style:text-properties fo:font-size="10pt" style:font-size-asian="10pt" style:font-name-complex="Arial" style:font-size-complex="10pt" fo:language-asian="en" fo:country-asian="GB"/>
    </style:style>
    <style:style style:name="T815_8" style:family="text">
      <style:text-properties fo:font-size="10pt" style:font-size-asian="10pt" style:font-name-complex="Arial" style:font-size-complex="10pt" fo:language-asian="en" fo:country-asian="GB"/>
    </style:style>
    <style:style style:name="T815_9" style:family="text">
      <style:text-properties fo:font-size="10pt" style:font-size-asian="10pt" style:font-name-complex="Arial" style:font-size-complex="10pt" fo:language-asian="en" fo:country-asian="GB"/>
    </style:style>
    <style:style style:name="T815_10" style:family="text">
      <style:text-properties fo:font-size="10pt" style:font-size-asian="10pt" style:font-name-complex="Arial" style:font-size-complex="10pt" fo:language-asian="en" fo:country-asian="GB"/>
    </style:style>
    <style:style style:name="T815_11" style:family="text">
      <style:text-properties fo:font-size="10pt" style:font-size-asian="10pt" style:font-name-complex="Arial" style:font-size-complex="10pt" fo:language-asian="en" fo:country-asian="GB"/>
    </style:style>
    <style:style style:name="T815_12" style:family="text">
      <style:text-properties fo:font-size="10pt" style:font-size-asian="10pt" style:font-name-complex="Arial" style:font-size-complex="10pt" fo:language-asian="en" fo:country-asian="GB"/>
    </style:style>
    <style:style style:name="T815_13" style:family="text">
      <style:text-properties fo:font-size="10pt" style:font-size-asian="10pt" style:font-name-complex="Arial" style:font-size-complex="10pt" fo:language-asian="en" fo:country-asian="GB"/>
    </style:style>
    <style:style style:name="T815_14" style:family="text">
      <style:text-properties fo:font-size="10pt" style:font-size-asian="10pt" style:font-name-complex="Arial" style:font-size-complex="10pt" fo:language-asian="en" fo:country-asian="GB"/>
    </style:style>
    <style:style style:name="P816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P817" style:family="paragraph" style:parent-style-name="Normal">
      <style:paragraph-properties style:line-height-at-least="0.459cm"/>
    </style:style>
    <style:style style:name="T817_1" style:family="text">
      <style:text-properties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P818" style:family="paragraph" style:parent-style-name="Normal">
      <style:paragraph-properties style:line-height-at-least="0.459cm"/>
    </style:style>
    <style:style style:name="T818_1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2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3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4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5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6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7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8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9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18_10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P819" style:family="paragraph" style:parent-style-name="Normal">
      <style:paragraph-properties style:line-height-at-least="0.459cm"/>
      <style:text-properties fo:background-color="#ffffff" fo:color="#000000" fo:font-size="10pt" style:font-size-asian="10pt" style:font-name-complex="Arial" style:font-size-complex="10pt"/>
    </style:style>
    <style:style style:name="P820" style:family="paragraph" style:parent-style-name="Normal">
      <style:paragraph-properties style:line-height-at-least="0.459cm"/>
    </style:style>
    <style:style style:name="T820_1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2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3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4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5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6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7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0_8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9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0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1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2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3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4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5" style:family="text" style:parent-style-name="normaltextrun">
      <style:text-properties fo:color="#000000" fo:font-size="10pt" style:font-size-asian="10pt" style:font-name-complex="Arial" style:font-size-complex="10pt"/>
    </style:style>
    <style:style style:name="T820_16" style:family="text" style:parent-style-name="normaltextrun">
      <style:text-properties fo:color="#000000" fo:font-size="10pt" style:font-size-asian="10pt" style:font-name-complex="Arial" style:font-size-complex="10pt"/>
    </style:style>
    <style:style style:name="T820_17" style:family="text" style:parent-style-name="normaltextrun">
      <style:text-properties fo:color="#000000" fo:font-size="10pt" style:font-size-asian="10pt" style:font-name-complex="Arial" style:font-size-complex="10pt"/>
    </style:style>
    <style:style style:name="T820_18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19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20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21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0_22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P821" style:family="paragraph" style:parent-style-name="Normal">
      <style:paragraph-properties style:line-height-at-least="0.459cm"/>
      <style:text-properties fo:background-color="#ffffff" fo:color="#000000" fo:font-size="10pt" style:font-size-asian="10pt" style:font-name-complex="Arial" style:font-size-complex="10pt"/>
    </style:style>
    <style:style style:name="P822" style:family="paragraph" style:parent-style-name="Normal">
      <style:paragraph-properties style:line-height-at-least="0.459cm"/>
    </style:style>
    <style:style style:name="T822_1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822_2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T822_3" style:family="text">
      <style:text-properties fo:font-size="10pt" style:font-name-asian="Tahoma" style:font-size-asian="10pt" style:font-size-complex="10pt"/>
    </style:style>
    <style:style style:name="P823" style:family="paragraph" style:parent-style-name="Normal">
      <style:paragraph-properties style:line-height-at-least="0.459cm"/>
      <style:text-properties fo:font-size="10pt" style:font-name-asian="Tahoma" style:font-size-asian="10pt" style:font-size-complex="10pt"/>
    </style:style>
    <style:style style:name="P824" style:family="paragraph" style:parent-style-name="Normal">
      <style:paragraph-properties style:line-height-at-least="0.459cm"/>
    </style:style>
    <style:style style:name="T824_1" style:family="text">
      <style:text-properties fo:font-size="10pt" style:font-name-asian="Tahoma" style:font-size-asian="10pt" style:font-size-complex="10pt"/>
    </style:style>
    <style:style style:name="T824_2" style:family="text">
      <style:text-properties fo:font-size="10pt" style:font-name-asian="Tahoma" style:font-size-asian="10pt" style:font-size-complex="10pt"/>
    </style:style>
    <style:style style:name="T824_3" style:family="text">
      <style:text-properties fo:font-size="10pt" style:font-name-asian="Tahoma" style:font-size-asian="10pt" style:font-size-complex="10pt"/>
    </style:style>
    <style:style style:name="T824_4" style:family="text">
      <style:text-properties fo:font-size="10pt" style:font-name-asian="Tahoma" style:font-size-asian="10pt" style:font-size-complex="10pt"/>
    </style:style>
    <style:style style:name="T824_5" style:family="text">
      <style:text-properties fo:font-size="10pt" style:font-name-asian="Tahoma" style:font-size-asian="10pt" style:font-size-complex="10pt"/>
    </style:style>
    <style:style style:name="P825" style:family="paragraph" style:parent-style-name="Normal">
      <style:paragraph-properties style:line-height-at-least="0.459cm"/>
      <style:text-properties fo:font-size="10pt" style:font-name-asian="Tahoma" style:font-size-asian="10pt" style:font-size-complex="10pt"/>
    </style:style>
    <style:style style:name="P826" style:family="paragraph" style:parent-style-name="Normal">
      <style:paragraph-properties style:line-height-at-least="0.459cm"/>
    </style:style>
    <style:style style:name="T826_1" style:family="text">
      <style:text-properties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P827" style:family="paragraph" style:parent-style-name="paragraph">
      <style:paragraph-properties style:line-height-at-least="0.459cm" fo:margin-top="0cm"/>
    </style:style>
    <style:style style:name="T827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7_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P828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829" style:family="paragraph" style:parent-style-name="paragraph">
      <style:paragraph-properties style:line-height-at-least="0.459cm" fo:margin-top="0cm"/>
    </style:style>
    <style:style style:name="T829_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9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0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19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0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4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5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6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7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8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29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30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31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32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T829_33" style:family="text" style:parent-style-name="normaltextrun">
      <style:text-properties fo:color="#000000" style:font-name="Arial" fo:font-size="10pt" style:font-name-asian="Times New Roman" style:font-size-asian="10pt" style:font-name-complex="Arial" style:font-size-complex="10pt"/>
    </style:style>
    <style:style style:name="P830" style:family="paragraph" style:parent-style-name="paragraph">
      <style:paragraph-properties style:line-height-at-least="0.459cm" fo:margin-top="0cm"/>
      <style:text-properties fo:color="#000000" style:font-name="Arial" fo:font-size="10pt" style:font-name-asian="Times New Roman" style:font-size-asian="10pt" style:font-name-complex="Arial" style:font-size-complex="10pt"/>
    </style:style>
    <style:style style:name="P831" style:family="paragraph" style:parent-style-name="paragraph">
      <style:paragraph-properties style:line-height-at-least="0.459cm" fo:margin-top="0cm" fo:margin-bottom="0cm"/>
    </style:style>
    <style:style style:name="T831_1" style:family="text">
      <style:text-properties style:font-name="Arial" fo:font-size="10pt" style:font-size-asian="10pt" style:font-name-complex="Arial" style:font-size-complex="10pt"/>
    </style:style>
    <style:style style:name="T831_2" style:family="text">
      <style:text-properties style:font-name="Arial" fo:font-size="10pt" style:font-size-asian="10pt" style:font-name-complex="Arial" style:font-size-complex="10pt"/>
    </style:style>
    <style:style style:name="T831_3" style:family="text">
      <style:text-properties style:font-name="Arial" fo:font-size="10pt" style:font-size-asian="10pt" style:font-name-complex="Arial" style:font-size-complex="10pt"/>
    </style:style>
    <style:style style:name="P832" style:family="paragraph" style:parent-style-name="Normal">
      <style:paragraph-properties fo:break-before="page" fo:line-height="108%" fo:margin-bottom="0.282cm"/>
    </style:style>
    <style:style style:name="P833" style:family="paragraph" style:parent-style-name="Normal">
      <style:paragraph-properties fo:background-color="#d9e2f3" style:line-height-at-least="0.459cm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33_1" style:family="text">
      <style:text-properties fo:font-size="14pt" style:font-size-asian="14pt" style:font-size-complex="11pt" fo:font-weight="bold" style:font-weight-asian="bold"/>
    </style:style>
    <style:style style:name="T833_2" style:family="text">
      <style:text-properties fo:font-size="14pt" style:font-size-asian="14pt" style:font-size-complex="11pt" fo:font-weight="bold" style:font-weight-asian="bold"/>
    </style:style>
    <style:style style:name="T833_3" style:family="text">
      <style:text-properties fo:font-size="14pt" style:font-size-asian="14pt" style:font-size-complex="11pt" fo:font-weight="bold" style:font-weight-asian="bold"/>
    </style:style>
    <style:style style:name="P834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35" style:family="paragraph" style:parent-style-name="Normal">
      <style:paragraph-properties fo:text-align="justify" style:line-height-at-least="0.459cm"/>
    </style:style>
    <style:style style:name="T835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836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37" style:family="paragraph" style:parent-style-name="Annotation_20_text">
      <style:paragraph-properties fo:text-align="justify" style:line-height-at-least="0.459cm"/>
    </style:style>
    <style:style style:name="T837_1" style:family="text">
      <style:text-properties fo:font-style="italic" style:font-style-asian="italic" style:font-style-complex="italic" fo:color="#000000" style:font-name-complex="Arial" fo:font-weight="bold" style:font-weight-asian="bold" style:font-weight-complex="bold"/>
    </style:style>
    <style:style style:name="T837_2" style:family="text">
      <style:text-properties fo:font-style="italic" style:font-style-asian="italic" style:font-style-complex="italic" fo:color="#000000" style:font-name-complex="Arial" fo:font-weight="bold" style:font-weight-asian="bold" style:font-weight-complex="bold"/>
    </style:style>
    <style:style style:name="P838" style:family="paragraph" style:parent-style-name="Annotation_20_text">
      <style:paragraph-properties fo:text-align="justify" style:line-height-at-least="0.459cm"/>
    </style:style>
    <style:style style:name="T838_1" style:family="text">
      <style:text-properties fo:color="#000000" style:font-name-complex="Arial"/>
    </style:style>
    <style:style style:name="T838_2" style:family="text">
      <style:text-properties fo:color="#000000" style:font-name-complex="Arial"/>
    </style:style>
    <style:style style:name="T838_3" style:family="text">
      <style:text-properties fo:color="#000000" style:font-name-complex="Arial"/>
    </style:style>
    <style:style style:name="T838_4" style:family="text">
      <style:text-properties fo:color="#000000" style:font-name-complex="Arial"/>
    </style:style>
    <style:style style:name="T838_5" style:family="text">
      <style:text-properties fo:color="#000000" style:font-name-complex="Arial"/>
    </style:style>
    <style:style style:name="T838_6" style:family="text">
      <style:text-properties fo:color="#000000" style:font-name-complex="Arial"/>
    </style:style>
    <style:style style:name="T838_7" style:family="text">
      <style:text-properties fo:color="#000000" style:font-name-complex="Arial"/>
    </style:style>
    <style:style style:name="T838_8" style:family="text">
      <style:text-properties fo:color="#000000" style:font-name-complex="Arial"/>
    </style:style>
    <style:style style:name="T838_9" style:family="text">
      <style:text-properties fo:color="#000000" style:font-name-complex="Arial"/>
    </style:style>
    <style:style style:name="T838_10" style:family="text">
      <style:text-properties fo:color="#000000" style:font-name-complex="Arial"/>
    </style:style>
    <style:style style:name="T838_11" style:family="text">
      <style:text-properties fo:color="#000000" style:font-name-complex="Arial"/>
    </style:style>
    <style:style style:name="T838_12" style:family="text">
      <style:text-properties fo:color="#000000" style:font-name-complex="Arial"/>
    </style:style>
    <style:style style:name="T838_13" style:family="text">
      <style:text-properties fo:color="#000000" style:font-name-complex="Arial"/>
    </style:style>
    <style:style style:name="T838_14" style:family="text">
      <style:text-properties fo:color="#000000" style:font-name-complex="Arial"/>
    </style:style>
    <style:style style:name="T838_15" style:family="text">
      <style:text-properties fo:color="#000000" style:font-name-complex="Arial"/>
    </style:style>
    <style:style style:name="T838_16" style:family="text">
      <style:text-properties fo:color="#000000" style:font-name-complex="Arial"/>
    </style:style>
    <style:style style:name="T838_17" style:family="text">
      <style:text-properties fo:color="#000000" style:font-name-complex="Arial"/>
    </style:style>
    <style:style style:name="T838_18" style:family="text">
      <style:text-properties fo:color="#000000" style:font-name-complex="Arial"/>
    </style:style>
    <style:style style:name="T838_19" style:family="text">
      <style:text-properties fo:color="#000000" style:font-name-complex="Arial"/>
    </style:style>
    <style:style style:name="T838_20" style:family="text">
      <style:text-properties fo:color="#000000" style:font-name-complex="Arial"/>
    </style:style>
    <style:style style:name="T838_21" style:family="text">
      <style:text-properties fo:color="#000000" style:font-name-complex="Arial"/>
    </style:style>
    <style:style style:name="T838_22" style:family="text">
      <style:text-properties fo:color="#000000" style:font-name-complex="Arial"/>
    </style:style>
    <style:style style:name="T838_23" style:family="text">
      <style:text-properties fo:color="#000000" style:font-name-complex="Arial"/>
    </style:style>
    <style:style style:name="T838_24" style:family="text">
      <style:text-properties fo:color="#000000" style:font-name-complex="Arial"/>
    </style:style>
    <style:style style:name="T838_25" style:family="text">
      <style:text-properties fo:color="#000000" style:font-name-complex="Arial"/>
    </style:style>
    <style:style style:name="T838_26" style:family="text">
      <style:text-properties fo:color="#000000" style:font-name-complex="Arial"/>
    </style:style>
    <style:style style:name="T838_27" style:family="text">
      <style:text-properties fo:color="#000000" style:font-name-complex="Arial"/>
    </style:style>
    <style:style style:name="T838_28" style:family="text">
      <style:text-properties fo:color="#000000" style:font-name-complex="Arial"/>
    </style:style>
    <style:style style:name="T838_29" style:family="text">
      <style:text-properties fo:color="#000000" style:font-name-complex="Arial"/>
    </style:style>
    <style:style style:name="T838_30" style:family="text">
      <style:text-properties fo:color="#000000" style:font-name-complex="Arial"/>
    </style:style>
    <style:style style:name="T838_31" style:family="text">
      <style:text-properties fo:color="#000000" style:font-name-complex="Arial"/>
    </style:style>
    <style:style style:name="T838_32" style:family="text">
      <style:text-properties fo:color="#000000" style:font-name-complex="Arial"/>
    </style:style>
    <style:style style:name="T838_33" style:family="text">
      <style:text-properties fo:color="#000000" style:font-name-complex="Arial"/>
    </style:style>
    <style:style style:name="T838_34" style:family="text">
      <style:text-properties fo:color="#000000" style:font-name-complex="Arial"/>
    </style:style>
    <style:style style:name="T838_35" style:family="text">
      <style:text-properties fo:color="#000000" style:font-name-complex="Arial"/>
    </style:style>
    <style:style style:name="T838_36" style:family="text">
      <style:text-properties fo:color="#000000" style:font-name-complex="Arial"/>
    </style:style>
    <style:style style:name="T838_37" style:family="text">
      <style:text-properties fo:color="#000000" style:font-name-complex="Arial"/>
    </style:style>
    <style:style style:name="T838_38" style:family="text">
      <style:text-properties fo:color="#000000" style:font-name-complex="Arial"/>
    </style:style>
    <style:style style:name="T838_39" style:family="text">
      <style:text-properties fo:color="#000000" style:font-name-complex="Arial"/>
    </style:style>
    <style:style style:name="T838_40" style:family="text">
      <style:text-properties fo:color="#000000" style:font-name-complex="Arial"/>
    </style:style>
    <style:style style:name="T838_41" style:family="text">
      <style:text-properties fo:color="#000000" style:font-name-complex="Arial"/>
    </style:style>
    <style:style style:name="T838_42" style:family="text">
      <style:text-properties fo:color="#000000" style:font-name-complex="Arial"/>
    </style:style>
    <style:style style:name="T838_43" style:family="text">
      <style:text-properties fo:color="#000000" style:font-name-complex="Arial"/>
    </style:style>
    <style:style style:name="T838_44" style:family="text">
      <style:text-properties fo:color="#000000" style:font-name-complex="Arial"/>
    </style:style>
    <style:style style:name="T838_45" style:family="text">
      <style:text-properties fo:color="#000000" style:font-name-complex="Arial"/>
    </style:style>
    <style:style style:name="T838_46" style:family="text">
      <style:text-properties fo:color="#000000" style:font-name-complex="Arial"/>
    </style:style>
    <style:style style:name="T838_47" style:family="text">
      <style:text-properties fo:color="#000000" style:font-name-complex="Arial"/>
    </style:style>
    <style:style style:name="T838_48" style:family="text">
      <style:text-properties fo:color="#000000" style:font-name-complex="Arial"/>
    </style:style>
    <style:style style:name="T838_49" style:family="text">
      <style:text-properties fo:color="#000000" style:font-name-complex="Arial"/>
    </style:style>
    <style:style style:name="T838_50" style:family="text">
      <style:text-properties fo:color="#000000" style:font-name-complex="Arial"/>
    </style:style>
    <style:style style:name="T838_51" style:family="text">
      <style:text-properties fo:color="#000000" style:font-name-complex="Arial"/>
    </style:style>
    <style:style style:name="T838_52" style:family="text">
      <style:text-properties fo:color="#000000" style:font-name-complex="Arial"/>
    </style:style>
    <style:style style:name="T838_53" style:family="text">
      <style:text-properties fo:color="#000000" style:font-name-complex="Arial"/>
    </style:style>
    <style:style style:name="P839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40" style:family="paragraph" style:parent-style-name="Annotation_20_text">
      <style:paragraph-properties fo:text-align="justify" style:line-height-at-least="0.459cm"/>
    </style:style>
    <style:style style:name="T840_1" style:family="text">
      <style:text-properties fo:color="#000000" style:font-name-complex="Arial"/>
    </style:style>
    <style:style style:name="T840_2" style:family="text">
      <style:text-properties fo:color="#000000" style:font-name-complex="Arial"/>
    </style:style>
    <style:style style:name="T840_3" style:family="text">
      <style:text-properties fo:color="#000000" style:font-name-complex="Arial"/>
    </style:style>
    <style:style style:name="T840_4" style:family="text">
      <style:text-properties fo:color="#000000" style:font-name-complex="Arial"/>
    </style:style>
    <style:style style:name="T840_5" style:family="text">
      <style:text-properties fo:color="#000000" style:font-name-complex="Arial"/>
    </style:style>
    <style:style style:name="T840_6" style:family="text">
      <style:text-properties fo:color="#000000" style:font-name-complex="Arial"/>
    </style:style>
    <style:style style:name="T840_7" style:family="text">
      <style:text-properties fo:color="#000000" style:font-name-complex="Arial"/>
    </style:style>
    <style:style style:name="T840_8" style:family="text">
      <style:text-properties fo:color="#000000" style:font-name-complex="Arial"/>
    </style:style>
    <style:style style:name="T840_9" style:family="text">
      <style:text-properties fo:color="#000000" style:font-name-complex="Arial"/>
    </style:style>
    <style:style style:name="T840_10" style:family="text">
      <style:text-properties fo:color="#000000" style:font-name-complex="Arial"/>
    </style:style>
    <style:style style:name="T840_11" style:family="text">
      <style:text-properties fo:color="#000000" style:font-name-complex="Arial"/>
    </style:style>
    <style:style style:name="T840_12" style:family="text">
      <style:text-properties fo:color="#000000" style:font-name-complex="Arial"/>
    </style:style>
    <style:style style:name="T840_13" style:family="text">
      <style:text-properties fo:color="#000000" style:font-name-complex="Arial"/>
    </style:style>
    <style:style style:name="T840_14" style:family="text">
      <style:text-properties fo:color="#000000" style:font-name-complex="Arial"/>
    </style:style>
    <style:style style:name="T840_15" style:family="text">
      <style:text-properties fo:color="#000000" style:font-name-complex="Arial"/>
    </style:style>
    <style:style style:name="T840_16" style:family="text">
      <style:text-properties fo:color="#000000" style:font-name-complex="Arial"/>
    </style:style>
    <style:style style:name="T840_17" style:family="text">
      <style:text-properties fo:color="#000000" style:font-name-complex="Arial"/>
    </style:style>
    <style:style style:name="T840_18" style:family="text">
      <style:text-properties fo:color="#000000" style:font-name-complex="Arial"/>
    </style:style>
    <style:style style:name="T840_19" style:family="text">
      <style:text-properties fo:color="#000000" style:font-name-complex="Arial"/>
    </style:style>
    <style:style style:name="T840_20" style:family="text">
      <style:text-properties fo:color="#000000" style:font-name-complex="Arial"/>
    </style:style>
    <style:style style:name="T840_21" style:family="text">
      <style:text-properties fo:color="#000000" style:font-name-complex="Arial"/>
    </style:style>
    <style:style style:name="T840_22" style:family="text">
      <style:text-properties fo:color="#000000" style:font-name-complex="Arial"/>
    </style:style>
    <style:style style:name="T840_23" style:family="text">
      <style:text-properties fo:color="#000000" style:font-name-complex="Arial"/>
    </style:style>
    <style:style style:name="T840_24" style:family="text">
      <style:text-properties fo:color="#000000" style:font-name-complex="Arial"/>
    </style:style>
    <style:style style:name="T840_25" style:family="text">
      <style:text-properties fo:color="#000000" style:font-name-complex="Arial"/>
    </style:style>
    <style:style style:name="T840_26" style:family="text">
      <style:text-properties fo:color="#000000" style:font-name-complex="Arial"/>
    </style:style>
    <style:style style:name="T840_27" style:family="text">
      <style:text-properties fo:color="#000000" style:font-name-complex="Arial"/>
    </style:style>
    <style:style style:name="T840_28" style:family="text">
      <style:text-properties fo:color="#000000" style:font-name-complex="Arial"/>
    </style:style>
    <style:style style:name="T840_29" style:family="text">
      <style:text-properties fo:color="#000000" style:font-name-complex="Arial"/>
    </style:style>
    <style:style style:name="T840_30" style:family="text">
      <style:text-properties fo:color="#000000" style:font-name-complex="Arial"/>
    </style:style>
    <style:style style:name="T840_31" style:family="text">
      <style:text-properties fo:color="#000000" style:font-name-complex="Arial"/>
    </style:style>
    <style:style style:name="T840_32" style:family="text">
      <style:text-properties fo:color="#000000" style:font-name-complex="Arial"/>
    </style:style>
    <style:style style:name="T840_33" style:family="text">
      <style:text-properties fo:color="#000000" style:font-name-complex="Arial"/>
    </style:style>
    <style:style style:name="P841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42" style:family="paragraph" style:parent-style-name="Annotation_20_text">
      <style:paragraph-properties fo:text-align="justify" style:line-height-at-least="0.459cm"/>
    </style:style>
    <style:style style:name="T842_1" style:family="text">
      <style:text-properties fo:color="#000000" style:font-name-complex="Arial"/>
    </style:style>
    <style:style style:name="T842_2" style:family="text">
      <style:text-properties fo:color="#000000" style:font-name-complex="Arial"/>
    </style:style>
    <style:style style:name="T842_3" style:family="text">
      <style:text-properties fo:color="#000000" style:font-name-complex="Arial"/>
    </style:style>
    <style:style style:name="T842_4" style:family="text">
      <style:text-properties fo:color="#000000" style:font-name-complex="Arial"/>
    </style:style>
    <style:style style:name="T842_5" style:family="text">
      <style:text-properties fo:color="#000000" style:font-name-complex="Arial"/>
    </style:style>
    <style:style style:name="T842_6" style:family="text">
      <style:text-properties fo:color="#000000" style:font-name-complex="Arial"/>
    </style:style>
    <style:style style:name="T842_7" style:family="text">
      <style:text-properties fo:color="#000000" style:font-name-complex="Arial"/>
    </style:style>
    <style:style style:name="T842_8" style:family="text">
      <style:text-properties fo:color="#000000" style:font-name-complex="Arial"/>
    </style:style>
    <style:style style:name="T842_9" style:family="text">
      <style:text-properties fo:color="#000000" style:font-name-complex="Arial"/>
    </style:style>
    <style:style style:name="T842_10" style:family="text">
      <style:text-properties fo:color="#000000" style:font-name-complex="Arial"/>
    </style:style>
    <style:style style:name="T842_11" style:family="text">
      <style:text-properties fo:color="#000000" style:font-name-complex="Arial"/>
    </style:style>
    <style:style style:name="T842_12" style:family="text">
      <style:text-properties fo:color="#000000" style:font-name-complex="Arial"/>
    </style:style>
    <style:style style:name="T842_13" style:family="text">
      <style:text-properties fo:color="#000000" style:font-name-complex="Arial"/>
    </style:style>
    <style:style style:name="T842_14" style:family="text">
      <style:text-properties fo:color="#000000" style:font-name-complex="Arial"/>
    </style:style>
    <style:style style:name="T842_15" style:family="text">
      <style:text-properties fo:color="#000000" style:font-name-complex="Arial"/>
    </style:style>
    <style:style style:name="T842_16" style:family="text">
      <style:text-properties fo:color="#000000" style:font-name-complex="Arial"/>
    </style:style>
    <style:style style:name="T842_17" style:family="text">
      <style:text-properties fo:color="#000000" style:font-name-complex="Arial"/>
    </style:style>
    <style:style style:name="T842_18" style:family="text">
      <style:text-properties fo:color="#000000" style:font-name-complex="Arial"/>
    </style:style>
    <style:style style:name="T842_19" style:family="text">
      <style:text-properties fo:color="#000000" style:font-name-complex="Arial"/>
    </style:style>
    <style:style style:name="T842_20" style:family="text">
      <style:text-properties fo:color="#000000" style:font-name-complex="Arial"/>
    </style:style>
    <style:style style:name="T842_21" style:family="text">
      <style:text-properties fo:color="#000000" style:font-name-complex="Arial"/>
    </style:style>
    <style:style style:name="T842_22" style:family="text">
      <style:text-properties fo:color="#000000" style:font-name-complex="Arial"/>
    </style:style>
    <style:style style:name="T842_23" style:family="text">
      <style:text-properties fo:color="#000000" style:font-name-complex="Arial"/>
    </style:style>
    <style:style style:name="T842_24" style:family="text">
      <style:text-properties fo:color="#000000" style:font-name-complex="Arial"/>
    </style:style>
    <style:style style:name="T842_25" style:family="text">
      <style:text-properties fo:color="#000000" style:font-name-complex="Arial"/>
    </style:style>
    <style:style style:name="T842_26" style:family="text">
      <style:text-properties fo:color="#000000" style:font-name-complex="Arial"/>
    </style:style>
    <style:style style:name="T842_27" style:family="text">
      <style:text-properties fo:color="#000000" style:font-name-complex="Arial"/>
    </style:style>
    <style:style style:name="T842_28" style:family="text">
      <style:text-properties fo:color="#000000" style:font-name-complex="Arial"/>
    </style:style>
    <style:style style:name="T842_29" style:family="text">
      <style:text-properties fo:color="#000000" style:font-name-complex="Arial"/>
    </style:style>
    <style:style style:name="T842_30" style:family="text">
      <style:text-properties fo:color="#000000" style:font-name-complex="Arial"/>
    </style:style>
    <style:style style:name="T842_31" style:family="text">
      <style:text-properties fo:color="#000000" style:font-name-complex="Arial"/>
    </style:style>
    <style:style style:name="T842_32" style:family="text">
      <style:text-properties fo:color="#000000" style:font-name-complex="Arial"/>
    </style:style>
    <style:style style:name="T842_33" style:family="text">
      <style:text-properties fo:color="#000000" style:font-name-complex="Arial"/>
    </style:style>
    <style:style style:name="T842_34" style:family="text">
      <style:text-properties fo:color="#000000" style:font-name-complex="Arial"/>
    </style:style>
    <style:style style:name="P843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44" style:family="paragraph" style:parent-style-name="Annotation_20_text">
      <style:paragraph-properties fo:text-align="justify" style:line-height-at-least="0.459cm"/>
    </style:style>
    <style:style style:name="T844_1" style:family="text">
      <style:text-properties fo:font-style="italic" style:font-style-asian="italic" style:font-style-complex="italic" fo:color="#000000" style:font-name-complex="Arial" fo:font-weight="bold" style:font-weight-asian="bold" style:font-weight-complex="bold"/>
    </style:style>
    <style:style style:name="P845" style:family="paragraph" style:parent-style-name="Annotation_20_text">
      <style:paragraph-properties fo:text-align="justify" style:line-height-at-least="0.459cm"/>
    </style:style>
    <style:style style:name="T845_1" style:family="text">
      <style:text-properties fo:color="#000000" style:font-name-complex="Arial"/>
    </style:style>
    <style:style style:name="T845_2" style:family="text">
      <style:text-properties fo:color="#000000" style:font-name-complex="Arial"/>
    </style:style>
    <style:style style:name="T845_3" style:family="text">
      <style:text-properties fo:color="#000000" style:font-name-complex="Arial"/>
    </style:style>
    <style:style style:name="T845_4" style:family="text">
      <style:text-properties fo:color="#000000" style:font-name-complex="Arial"/>
    </style:style>
    <style:style style:name="T845_5" style:family="text">
      <style:text-properties fo:color="#000000" style:font-name-complex="Arial"/>
    </style:style>
    <style:style style:name="T845_6" style:family="text">
      <style:text-properties fo:color="#000000" style:font-name-complex="Arial"/>
    </style:style>
    <style:style style:name="T845_7" style:family="text">
      <style:text-properties fo:color="#000000" style:font-name-complex="Arial"/>
    </style:style>
    <style:style style:name="T845_8" style:family="text">
      <style:text-properties fo:color="#000000" style:font-name-complex="Arial"/>
    </style:style>
    <style:style style:name="T845_9" style:family="text">
      <style:text-properties fo:color="#000000" style:font-name-complex="Arial"/>
    </style:style>
    <style:style style:name="T845_10" style:family="text">
      <style:text-properties fo:color="#000000" style:font-name-complex="Arial"/>
    </style:style>
    <style:style style:name="T845_11" style:family="text">
      <style:text-properties fo:color="#000000" style:font-name-complex="Arial"/>
    </style:style>
    <style:style style:name="T845_12" style:family="text">
      <style:text-properties fo:color="#000000" style:font-name-complex="Arial"/>
    </style:style>
    <style:style style:name="T845_13" style:family="text">
      <style:text-properties fo:color="#000000" style:font-name-complex="Arial"/>
    </style:style>
    <style:style style:name="T845_14" style:family="text">
      <style:text-properties fo:color="#000000" style:font-name-complex="Arial"/>
    </style:style>
    <style:style style:name="T845_15" style:family="text">
      <style:text-properties fo:color="#000000" style:font-name-complex="Arial"/>
    </style:style>
    <style:style style:name="T845_16" style:family="text">
      <style:text-properties fo:color="#000000" style:font-name-complex="Arial"/>
    </style:style>
    <style:style style:name="T845_17" style:family="text">
      <style:text-properties fo:color="#000000" style:font-name-complex="Arial"/>
    </style:style>
    <style:style style:name="T845_18" style:family="text">
      <style:text-properties fo:color="#000000" style:font-name-complex="Arial"/>
    </style:style>
    <style:style style:name="T845_19" style:family="text">
      <style:text-properties fo:color="#000000" style:font-name-complex="Arial"/>
    </style:style>
    <style:style style:name="T845_20" style:family="text">
      <style:text-properties fo:color="#000000" style:font-name-complex="Arial"/>
    </style:style>
    <style:style style:name="T845_21" style:family="text">
      <style:text-properties fo:color="#000000" style:font-name-complex="Arial"/>
    </style:style>
    <style:style style:name="T845_22" style:family="text">
      <style:text-properties fo:color="#000000" style:font-name-complex="Arial"/>
    </style:style>
    <style:style style:name="T845_23" style:family="text">
      <style:text-properties fo:color="#000000" style:font-name-complex="Arial"/>
    </style:style>
    <style:style style:name="P846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47" style:family="paragraph" style:parent-style-name="Annotation_20_text">
      <style:paragraph-properties fo:text-align="justify" style:line-height-at-least="0.459cm"/>
    </style:style>
    <style:style style:name="T847_1" style:family="text">
      <style:text-properties fo:color="#000000" style:font-name-complex="Arial" fo:font-weight="bold" style:font-weight-asian="bold" style:font-weight-complex="bold"/>
    </style:style>
    <style:style style:name="T847_2" style:family="text">
      <style:text-properties fo:color="#000000" style:font-name-complex="Arial" fo:font-weight="bold" style:font-weight-asian="bold" style:font-weight-complex="bold"/>
    </style:style>
    <style:style style:name="P848" style:family="paragraph" style:parent-style-name="Annotation_20_text">
      <style:paragraph-properties fo:text-align="justify" style:line-height-at-least="0.459cm"/>
    </style:style>
    <style:style style:name="T848_1" style:family="text">
      <style:text-properties fo:color="#000000" style:font-name-complex="Arial"/>
    </style:style>
    <style:style style:name="T848_2" style:family="text">
      <style:text-properties fo:color="#000000" style:font-name-complex="Arial"/>
    </style:style>
    <style:style style:name="T848_3" style:family="text">
      <style:text-properties fo:color="#000000" style:font-name-complex="Arial"/>
    </style:style>
    <style:style style:name="T848_4" style:family="text">
      <style:text-properties fo:color="#000000" style:font-name-complex="Arial"/>
    </style:style>
    <style:style style:name="T848_5" style:family="text">
      <style:text-properties fo:color="#000000" style:font-name-complex="Arial"/>
    </style:style>
    <style:style style:name="T848_6" style:family="text">
      <style:text-properties fo:color="#000000" style:font-name-complex="Arial"/>
    </style:style>
    <style:style style:name="T848_7" style:family="text">
      <style:text-properties fo:color="#000000" style:font-name-complex="Arial"/>
    </style:style>
    <style:style style:name="T848_8" style:family="text">
      <style:text-properties fo:color="#000000" style:font-name-complex="Arial"/>
    </style:style>
    <style:style style:name="T848_9" style:family="text">
      <style:text-properties fo:color="#000000" style:font-name-complex="Arial"/>
    </style:style>
    <style:style style:name="T848_10" style:family="text">
      <style:text-properties fo:color="#000000" style:font-name-complex="Arial"/>
    </style:style>
    <style:style style:name="T848_11" style:family="text">
      <style:text-properties fo:color="#000000" style:font-name-complex="Arial"/>
    </style:style>
    <style:style style:name="T848_12" style:family="text">
      <style:text-properties fo:color="#000000" style:font-name-complex="Arial"/>
    </style:style>
    <style:style style:name="T848_13" style:family="text">
      <style:text-properties fo:color="#000000" style:font-name-complex="Arial"/>
    </style:style>
    <style:style style:name="T848_14" style:family="text">
      <style:text-properties fo:color="#000000" style:font-name-complex="Arial"/>
    </style:style>
    <style:style style:name="T848_15" style:family="text">
      <style:text-properties fo:color="#000000" style:font-name-complex="Arial"/>
    </style:style>
    <style:style style:name="T848_16" style:family="text">
      <style:text-properties fo:color="#000000" style:font-name-complex="Arial"/>
    </style:style>
    <style:style style:name="T848_17" style:family="text">
      <style:text-properties fo:color="#000000" style:font-name-complex="Arial"/>
    </style:style>
    <style:style style:name="T848_18" style:family="text">
      <style:text-properties fo:color="#000000" style:font-name-complex="Arial"/>
    </style:style>
    <style:style style:name="P849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0" style:family="paragraph" style:parent-style-name="Annotation_20_text">
      <style:paragraph-properties fo:text-align="justify" style:line-height-at-least="0.459cm"/>
    </style:style>
    <style:style style:name="T850_1" style:family="text">
      <style:text-properties fo:color="#000000" style:font-name-complex="Arial"/>
    </style:style>
    <style:style style:name="T850_2" style:family="text">
      <style:text-properties fo:color="#000000" style:font-name-complex="Arial"/>
    </style:style>
    <style:style style:name="T850_3" style:family="text">
      <style:text-properties fo:color="#000000" style:font-name-complex="Arial"/>
    </style:style>
    <style:style style:name="T850_4" style:family="text">
      <style:text-properties fo:color="#000000" style:font-name-complex="Arial"/>
    </style:style>
    <style:style style:name="T850_5" style:family="text">
      <style:text-properties fo:color="#000000" style:font-name-complex="Arial"/>
    </style:style>
    <style:style style:name="T850_6" style:family="text">
      <style:text-properties fo:color="#000000" style:font-name-complex="Arial"/>
    </style:style>
    <style:style style:name="T850_7" style:family="text">
      <style:text-properties fo:color="#000000" style:font-name-complex="Arial"/>
    </style:style>
    <style:style style:name="T850_8" style:family="text">
      <style:text-properties fo:color="#000000" style:font-name-complex="Arial"/>
    </style:style>
    <style:style style:name="T850_9" style:family="text">
      <style:text-properties fo:color="#000000" style:font-name-complex="Arial"/>
    </style:style>
    <style:style style:name="T850_10" style:family="text">
      <style:text-properties fo:color="#000000" style:font-name-complex="Arial"/>
    </style:style>
    <style:style style:name="P851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2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3" style:family="paragraph" style:parent-style-name="Annotation_20_text">
      <style:paragraph-properties fo:text-align="justify" style:line-height-at-least="0.459cm"/>
    </style:style>
    <style:style style:name="T853_1" style:family="text">
      <style:text-properties fo:color="#000000" style:font-name-complex="Arial" fo:font-weight="bold" style:font-weight-asian="bold" style:font-weight-complex="bold"/>
    </style:style>
    <style:style style:name="P854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5" style:family="paragraph" style:parent-style-name="Annotation_20_text">
      <style:paragraph-properties fo:text-align="justify" style:line-height-at-least="0.459cm"/>
    </style:style>
    <style:style style:name="T855_1" style:family="text">
      <style:text-properties fo:color="#000000" style:font-name-complex="Arial"/>
    </style:style>
    <style:style style:name="T855_2" style:family="text">
      <style:text-properties fo:color="#000000" style:font-name-complex="Arial"/>
    </style:style>
    <style:style style:name="T855_3" style:family="text">
      <style:text-properties fo:color="#000000" style:font-name-complex="Arial"/>
    </style:style>
    <style:style style:name="T855_4" style:family="text">
      <style:text-properties fo:color="#000000" style:font-name-complex="Arial"/>
    </style:style>
    <style:style style:name="T855_5" style:family="text">
      <style:text-properties fo:color="#000000" style:font-name-complex="Arial"/>
    </style:style>
    <style:style style:name="T855_6" style:family="text">
      <style:text-properties fo:color="#000000" style:font-name-complex="Arial"/>
    </style:style>
    <style:style style:name="T855_7" style:family="text">
      <style:text-properties fo:color="#000000" style:font-name-complex="Arial"/>
    </style:style>
    <style:style style:name="T855_8" style:family="text">
      <style:text-properties fo:color="#000000" style:font-name-complex="Arial"/>
    </style:style>
    <style:style style:name="T855_9" style:family="text">
      <style:text-properties fo:color="#000000" style:font-name-complex="Arial"/>
    </style:style>
    <style:style style:name="T855_10" style:family="text">
      <style:text-properties fo:color="#000000" style:font-name-complex="Arial"/>
    </style:style>
    <style:style style:name="T855_11" style:family="text">
      <style:text-properties fo:color="#000000" style:font-name-complex="Arial"/>
    </style:style>
    <style:style style:name="T855_12" style:family="text">
      <style:text-properties fo:color="#000000" style:font-name-complex="Arial"/>
    </style:style>
    <style:style style:name="T855_13" style:family="text">
      <style:text-properties fo:color="#000000" style:font-name-complex="Arial"/>
    </style:style>
    <style:style style:name="T855_14" style:family="text">
      <style:text-properties fo:color="#000000" style:font-name-complex="Arial"/>
    </style:style>
    <style:style style:name="T855_15" style:family="text">
      <style:text-properties fo:color="#000000" style:font-name-complex="Arial"/>
    </style:style>
    <style:style style:name="T855_16" style:family="text">
      <style:text-properties fo:color="#000000" style:font-name-complex="Arial"/>
    </style:style>
    <style:style style:name="T855_17" style:family="text">
      <style:text-properties fo:color="#000000" style:font-name-complex="Arial"/>
    </style:style>
    <style:style style:name="T855_18" style:family="text">
      <style:text-properties fo:color="#000000" style:font-name-complex="Arial"/>
    </style:style>
    <style:style style:name="T855_19" style:family="text">
      <style:text-properties fo:color="#000000" style:font-name-complex="Arial"/>
    </style:style>
    <style:style style:name="P856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7" style:family="paragraph" style:parent-style-name="Annotation_20_text">
      <style:paragraph-properties fo:text-align="justify" style:line-height-at-least="0.459cm"/>
      <style:text-properties fo:color="#000000" style:font-name-complex="Arial"/>
    </style:style>
    <style:style style:name="P858" style:family="paragraph" style:parent-style-name="Annotation_20_text">
      <style:paragraph-properties fo:text-align="justify" style:line-height-at-least="0.459cm"/>
    </style:style>
    <style:style style:name="T858_1" style:family="text">
      <style:text-properties fo:color="#000000" style:font-name-complex="Arial" fo:font-weight="bold" style:font-weight-asian="bold" style:font-weight-complex="bold"/>
    </style:style>
    <style:style style:name="P859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60" style:family="paragraph" style:parent-style-name="Normal">
      <style:paragraph-properties style:line-height-at-least="0.459cm"/>
    </style:style>
    <style:style style:name="T860_1" style:family="text">
      <style:text-properties fo:font-size="10pt" style:font-size-asian="10pt" style:font-size-complex="11pt" style:font-weight-complex="bold"/>
    </style:style>
    <style:style style:name="T860_2" style:family="text">
      <style:text-properties fo:font-size="10pt" style:font-size-asian="10pt" style:font-size-complex="11pt" style:font-weight-complex="bold"/>
    </style:style>
    <style:style style:name="T860_3" style:family="text">
      <style:text-properties fo:font-size="10pt" style:font-size-asian="10pt" style:font-size-complex="11pt" style:font-weight-complex="bold"/>
    </style:style>
    <style:style style:name="T860_4" style:family="text">
      <style:text-properties fo:font-size="10pt" style:font-size-asian="10pt" style:font-size-complex="11pt" style:font-weight-complex="bold"/>
    </style:style>
    <style:style style:name="T860_5" style:family="text">
      <style:text-properties fo:font-size="10pt" style:font-size-asian="10pt" style:font-size-complex="11pt" style:font-weight-complex="bold"/>
    </style:style>
    <style:style style:name="T860_6" style:family="text">
      <style:text-properties fo:font-size="10pt" style:font-size-asian="10pt" style:font-size-complex="11pt" style:font-weight-complex="bold"/>
    </style:style>
    <style:style style:name="P861" style:family="paragraph" style:parent-style-name="Normal">
      <style:paragraph-properties style:line-height-at-least="0.459cm"/>
    </style:style>
    <style:style style:name="T861_1" style:family="text">
      <style:text-properties fo:font-size="10pt" style:font-size-asian="10pt" style:font-size-complex="11pt" style:font-weight-complex="bold"/>
    </style:style>
    <style:style style:name="T861_2" style:family="text">
      <style:text-properties fo:font-size="10pt" style:font-size-asian="10pt" style:font-size-complex="11pt" style:font-weight-complex="bold"/>
    </style:style>
    <style:style style:name="P862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63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64" style:family="paragraph" style:parent-style-name="Normal">
      <style:paragraph-properties style:line-height-at-least="0.459cm"/>
    </style:style>
    <style:style style:name="T864_1" style:family="text">
      <style:text-properties fo:font-size="10pt" style:font-size-asian="10pt" style:font-size-complex="11pt" fo:font-weight="bold" style:font-weight-asian="bold"/>
    </style:style>
    <style:style style:name="P865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66" style:family="paragraph" style:parent-style-name="List_20_Paragraph">
      <style:paragraph-properties style:line-height-at-least="0.459cm"/>
      <style:text-properties fo:font-size="10pt" style:font-size-asian="10pt" style:font-size-complex="11pt" style:font-weight-complex="bold"/>
    </style:style>
    <style:style style:name="T866_1" style:family="text">
      <style:text-properties fo:font-size="10pt" style:font-size-asian="10pt" style:font-size-complex="11pt" fo:font-weight="bold" style:font-weight-asian="bold" style:font-weight-complex="bold"/>
    </style:style>
    <style:style style:name="T866_2" style:family="text">
      <style:text-properties fo:font-size="10pt" style:font-size-asian="10pt" style:font-size-complex="11pt" style:font-weight-complex="bold"/>
    </style:style>
    <style:style style:name="T866_3" style:family="text">
      <style:text-properties fo:font-size="10pt" style:font-size-asian="10pt" style:font-size-complex="11pt" style:font-weight-complex="bold"/>
    </style:style>
    <style:style style:name="T866_4" style:family="text">
      <style:text-properties fo:font-size="10pt" style:font-size-asian="10pt" style:font-size-complex="11pt" style:font-weight-complex="bold"/>
    </style:style>
    <style:style style:name="T866_5" style:family="text">
      <style:text-properties fo:font-size="10pt" style:font-size-asian="10pt" style:font-size-complex="11pt" style:font-weight-complex="bold"/>
    </style:style>
    <style:style style:name="T866_6" style:family="text">
      <style:text-properties fo:font-size="10pt" style:font-size-asian="10pt" style:font-size-complex="11pt" style:font-weight-complex="bold"/>
    </style:style>
    <style:style style:name="P867" style:family="paragraph" style:parent-style-name="List_20_Paragraph">
      <style:paragraph-properties style:line-height-at-least="0.459cm"/>
      <style:text-properties fo:font-size="10pt" style:font-size-asian="10pt" style:font-size-complex="11pt" style:font-weight-complex="bold"/>
    </style:style>
    <style:style style:name="T867_1" style:family="text">
      <style:text-properties fo:font-size="10pt" style:font-size-asian="10pt" style:font-size-complex="11pt" fo:font-weight="bold" style:font-weight-asian="bold" style:font-weight-complex="bold"/>
    </style:style>
    <style:style style:name="T867_2" style:family="text">
      <style:text-properties fo:font-size="10pt" style:font-size-asian="10pt" style:font-size-complex="11pt" fo:font-weight="bold" style:font-weight-asian="bold" style:font-weight-complex="bold"/>
    </style:style>
    <style:style style:name="T867_3" style:family="text">
      <style:text-properties fo:font-size="10pt" style:font-size-asian="10pt" style:font-size-complex="11pt" style:font-weight-complex="bold"/>
    </style:style>
    <style:style style:name="T867_4" style:family="text">
      <style:text-properties fo:font-size="10pt" style:font-size-asian="10pt" style:font-size-complex="11pt" style:font-weight-complex="bold"/>
    </style:style>
    <style:style style:name="T867_5" style:family="text">
      <style:text-properties fo:font-size="10pt" style:font-size-asian="10pt" style:font-size-complex="11pt" style:font-weight-complex="bold"/>
    </style:style>
    <style:style style:name="T867_6" style:family="text">
      <style:text-properties fo:font-size="10pt" style:font-size-asian="10pt" style:font-size-complex="11pt" style:font-weight-complex="bold"/>
    </style:style>
    <style:style style:name="T867_7" style:family="text">
      <style:text-properties fo:font-size="10pt" style:font-size-asian="10pt" style:font-size-complex="11pt" style:font-weight-complex="bold"/>
    </style:style>
    <style:style style:name="T867_8" style:family="text">
      <style:text-properties fo:font-size="10pt" style:font-size-asian="10pt" style:font-size-complex="11pt" style:font-weight-complex="bold"/>
    </style:style>
    <style:style style:name="T867_9" style:family="text">
      <style:text-properties fo:font-size="10pt" style:font-size-asian="10pt" style:font-size-complex="11pt" style:font-weight-complex="bold"/>
    </style:style>
    <style:style style:name="T867_10" style:family="text">
      <style:text-properties fo:font-size="10pt" style:font-size-asian="10pt" style:font-size-complex="11pt" style:font-weight-complex="bold"/>
    </style:style>
    <style:style style:name="P868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69" style:family="paragraph" style:parent-style-name="Normal">
      <style:paragraph-properties style:line-height-at-least="0.459cm"/>
    </style:style>
    <style:style style:name="T869_1" style:family="text">
      <style:text-properties fo:font-size="10pt" style:font-size-asian="10pt" style:font-size-complex="11pt" fo:font-weight="bold" style:font-weight-asian="bold"/>
    </style:style>
    <style:style style:name="T869_2" style:family="text">
      <style:text-properties fo:font-size="10pt" style:font-size-asian="10pt" style:font-size-complex="11pt" style:font-weight-complex="bold"/>
    </style:style>
    <style:style style:name="T869_3" style:family="text">
      <style:text-properties fo:font-size="10pt" style:font-size-asian="10pt" style:font-size-complex="11pt" style:font-weight-complex="bold"/>
    </style:style>
    <style:style style:name="T869_4" style:family="text">
      <style:text-properties fo:font-size="10pt" style:font-size-asian="10pt" style:font-size-complex="11pt" style:font-weight-complex="bold"/>
    </style:style>
    <style:style style:name="T869_5" style:family="text">
      <style:text-properties fo:font-size="10pt" style:font-size-asian="10pt" style:font-size-complex="11pt" style:font-weight-complex="bold"/>
    </style:style>
    <style:style style:name="P870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71" style:family="paragraph" style:parent-style-name="List_20_Paragraph">
      <style:paragraph-properties style:line-height-at-least="0.459cm"/>
    </style:style>
    <style:style style:name="T871_1" style:family="text">
      <style:text-properties fo:font-size="10pt" style:font-size-asian="10pt" style:font-size-complex="11pt" fo:font-weight="bold" style:font-weight-asian="bold"/>
    </style:style>
    <style:style style:name="T871_2" style:family="text">
      <style:text-properties fo:font-size="10pt" style:font-size-asian="10pt" style:font-size-complex="11pt" style:font-weight-complex="bold"/>
    </style:style>
    <style:style style:name="P872" style:family="paragraph" style:parent-style-name="List_20_Paragraph">
      <style:paragraph-properties style:line-height-at-least="0.459cm"/>
    </style:style>
    <style:style style:name="T872_1" style:family="text">
      <style:text-properties fo:font-size="10pt" style:font-size-asian="10pt" style:font-size-complex="11pt" style:font-weight-complex="bold"/>
    </style:style>
    <style:style style:name="T872_2" style:family="text">
      <style:text-properties fo:font-size="10pt" style:font-size-asian="10pt" style:font-size-complex="11pt" fo:font-weight="bold" style:font-weight-asian="bold"/>
    </style:style>
    <style:style style:name="T872_3" style:family="text">
      <style:text-properties fo:font-size="10pt" style:font-size-asian="10pt" style:font-size-complex="11pt" style:font-weight-complex="bold"/>
    </style:style>
    <style:style style:name="T872_4" style:family="text">
      <style:text-properties fo:font-size="10pt" style:font-size-asian="10pt" style:font-size-complex="11pt" style:font-weight-complex="bold"/>
    </style:style>
    <style:style style:name="T872_5" style:family="text">
      <style:text-properties fo:font-size="10pt" style:font-size-asian="10pt" style:font-size-complex="11pt" style:font-weight-complex="bold"/>
    </style:style>
    <style:style style:name="T872_6" style:family="text">
      <style:text-properties fo:font-size="10pt" style:font-size-asian="10pt" style:font-size-complex="11pt" style:font-weight-complex="bold"/>
    </style:style>
    <style:style style:name="P873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74" style:family="paragraph" style:parent-style-name="Normal">
      <style:paragraph-properties style:line-height-at-least="0.459cm"/>
    </style:style>
    <style:style style:name="T874_1" style:family="text">
      <style:text-properties fo:font-size="10pt" style:font-size-asian="10pt" style:font-size-complex="11pt" fo:font-weight="bold" style:font-weight-asian="bold"/>
    </style:style>
    <style:style style:name="T874_2" style:family="text">
      <style:text-properties fo:font-size="10pt" style:font-size-asian="10pt" style:font-size-complex="11pt" fo:font-weight="bold" style:font-weight-asian="bold"/>
    </style:style>
    <style:style style:name="P875" style:family="paragraph" style:parent-style-name="Normal">
      <style:paragraph-properties style:line-height-at-least="0.459cm"/>
      <style:text-properties fo:font-size="10pt" style:font-size-asian="10pt" style:font-size-complex="11pt" fo:font-weight="bold" style:font-weight-asian="bold"/>
    </style:style>
    <style:style style:name="P876" style:family="paragraph" style:parent-style-name="Normal">
      <style:paragraph-properties style:line-height-at-least="0.459cm"/>
    </style:style>
    <style:style style:name="T876_1" style:family="text">
      <style:text-properties fo:font-size="10pt" style:font-size-asian="10pt" style:font-size-complex="10pt"/>
    </style:style>
    <style:style style:name="T876_2" style:family="text">
      <style:text-properties fo:font-size="10pt" style:font-size-asian="10pt" style:font-size-complex="10pt"/>
    </style:style>
    <style:style style:name="T876_3" style:family="text">
      <style:text-properties fo:font-size="10pt" style:font-size-asian="10pt" style:font-size-complex="10pt"/>
    </style:style>
    <style:style style:name="T876_4" style:family="text">
      <style:text-properties fo:font-size="10pt" style:font-size-asian="10pt" style:font-size-complex="10pt"/>
    </style:style>
    <style:style style:name="T876_5" style:family="text">
      <style:text-properties fo:font-size="10pt" style:font-size-asian="10pt" style:font-size-complex="10pt"/>
    </style:style>
    <style:style style:name="T876_6" style:family="text">
      <style:text-properties fo:font-size="10pt" style:font-size-asian="10pt" style:font-size-complex="10pt"/>
    </style:style>
    <style:style style:name="T876_7" style:family="text">
      <style:text-properties fo:font-size="10pt" style:font-size-asian="10pt" style:font-size-complex="10pt"/>
    </style:style>
    <style:style style:name="T876_8" style:family="text">
      <style:text-properties fo:font-size="10pt" style:font-size-asian="10pt" style:font-size-complex="10pt"/>
    </style:style>
    <style:style style:name="T876_9" style:family="text">
      <style:text-properties fo:font-size="10pt" style:font-size-asian="10pt" style:font-size-complex="10pt"/>
    </style:style>
    <style:style style:name="T876_10" style:family="text">
      <style:text-properties fo:font-size="10pt" style:font-size-asian="10pt" style:font-size-complex="10pt"/>
    </style:style>
    <style:style style:name="T876_11" style:family="text">
      <style:text-properties fo:font-size="10pt" style:font-size-asian="10pt" style:font-size-complex="10pt"/>
    </style:style>
    <style:style style:name="T876_12" style:family="text">
      <style:text-properties fo:font-size="10pt" style:font-size-asian="10pt" style:font-size-complex="10pt"/>
    </style:style>
    <style:style style:name="T876_13" style:family="text">
      <style:text-properties fo:font-size="10pt" style:font-size-asian="10pt" style:font-size-complex="10pt"/>
    </style:style>
    <style:style style:name="T876_14" style:family="text">
      <style:text-properties fo:font-size="10pt" style:font-size-asian="10pt" style:font-size-complex="10pt"/>
    </style:style>
    <style:style style:name="T876_15" style:family="text">
      <style:text-properties fo:font-size="10pt" style:font-size-asian="10pt" style:font-size-complex="10pt"/>
    </style:style>
    <style:style style:name="T876_16" style:family="text">
      <style:text-properties fo:font-size="10pt" style:font-size-asian="10pt" style:font-size-complex="10pt"/>
    </style:style>
    <style:style style:name="T876_17" style:family="text">
      <style:text-properties fo:font-size="10pt" style:font-size-asian="10pt" style:font-size-complex="10pt"/>
    </style:style>
    <style:style style:name="T876_18" style:family="text">
      <style:text-properties fo:font-size="10pt" style:font-size-asian="10pt" style:font-size-complex="10pt"/>
    </style:style>
    <style:style style:name="T876_19" style:family="text">
      <style:text-properties fo:font-size="10pt" style:font-size-asian="10pt" style:font-size-complex="10pt"/>
    </style:style>
    <style:style style:name="T876_20" style:family="text">
      <style:text-properties fo:font-size="10pt" style:font-size-asian="10pt" style:font-size-complex="10pt"/>
    </style:style>
    <style:style style:name="T876_21" style:family="text">
      <style:text-properties fo:font-size="10pt" style:font-size-asian="10pt" style:font-size-complex="10pt"/>
    </style:style>
    <style:style style:name="T876_22" style:family="text">
      <style:text-properties fo:font-size="10pt" style:font-size-asian="10pt" style:font-size-complex="10pt"/>
    </style:style>
    <style:style style:name="T876_23" style:family="text">
      <style:text-properties fo:font-size="10pt" style:font-size-asian="10pt" style:font-size-complex="10pt"/>
    </style:style>
    <style:style style:name="T876_24" style:family="text">
      <style:text-properties fo:font-size="10pt" style:font-size-asian="10pt" style:font-size-complex="10pt"/>
    </style:style>
    <style:style style:name="T876_25" style:family="text">
      <style:text-properties fo:font-size="10pt" style:font-size-asian="10pt" style:font-size-complex="10pt"/>
    </style:style>
    <style:style style:name="T876_26" style:family="text">
      <style:text-properties fo:font-size="10pt" style:font-size-asian="10pt" style:font-size-complex="10pt"/>
    </style:style>
    <style:style style:name="T876_27" style:family="text">
      <style:text-properties fo:font-size="10pt" style:font-size-asian="10pt" style:font-size-complex="10pt"/>
    </style:style>
    <style:style style:name="T876_28" style:family="text">
      <style:text-properties fo:font-size="10pt" style:font-size-asian="10pt" style:font-size-complex="10pt"/>
    </style:style>
    <style:style style:name="T876_29" style:family="text">
      <style:text-properties fo:font-size="10pt" style:font-size-asian="10pt" style:font-size-complex="10pt"/>
    </style:style>
    <style:style style:name="T876_30" style:family="text">
      <style:text-properties fo:font-size="10pt" style:font-size-asian="10pt" style:font-size-complex="10pt"/>
    </style:style>
    <style:style style:name="T876_31" style:family="text">
      <style:text-properties fo:font-size="10pt" style:font-size-asian="10pt" style:font-size-complex="10pt"/>
    </style:style>
    <style:style style:name="T876_32" style:family="text">
      <style:text-properties fo:font-size="10pt" style:font-size-asian="10pt" style:font-size-complex="10pt"/>
    </style:style>
    <style:style style:name="T876_33" style:family="text">
      <style:text-properties fo:font-size="10pt" style:font-size-asian="10pt" style:font-size-complex="10pt"/>
    </style:style>
    <style:style style:name="T876_34" style:family="text">
      <style:text-properties fo:font-size="10pt" style:font-size-asian="10pt" style:font-size-complex="10pt"/>
    </style:style>
    <style:style style:name="T876_35" style:family="text">
      <style:text-properties fo:font-size="10pt" style:font-size-asian="10pt" style:font-size-complex="10pt"/>
    </style:style>
    <style:style style:name="P877" style:family="paragraph" style:parent-style-name="Normal">
      <style:paragraph-properties style:line-height-at-least="0.459cm"/>
      <style:text-properties fo:font-size="10pt" style:font-size-asian="10pt" style:font-size-complex="11pt" style:font-weight-complex="bold"/>
    </style:style>
    <style:style style:name="P878" style:family="paragraph" style:parent-style-name="Normal">
      <style:paragraph-properties style:line-height-at-least="0.459cm"/>
      <style:text-properties fo:font-size="11pt" style:font-size-asian="11pt" style:font-name-complex="Arial" style:font-size-complex="11pt"/>
    </style:style>
    <style:style style:name="Table21" style:family="table">
      <style:table-properties table:align="left" style:width="16.252cm" fo:margin-left="-0.009cm"/>
    </style:style>
    <style:style style:name="Column80" style:family="table-column">
      <style:table-column-properties style:column-width="4.251cm"/>
    </style:style>
    <style:style style:name="Column81" style:family="table-column">
      <style:table-column-properties style:column-width="4cm"/>
    </style:style>
    <style:style style:name="Column82" style:family="table-column">
      <style:table-column-properties style:column-width="3.501cm"/>
    </style:style>
    <style:style style:name="Column83" style:family="table-column">
      <style:table-column-properties style:column-width="4.5cm"/>
    </style:style>
    <style:style style:name="Row79" style:family="table-row"/>
    <style:style style:name="Cell2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9" style:family="paragraph" style:parent-style-name="Normal">
      <style:paragraph-properties style:line-height-at-least="0.459cm" fo:margin-bottom="0cm"/>
    </style:style>
    <style:style style:name="T8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0" style:family="paragraph" style:parent-style-name="Normal">
      <style:paragraph-properties style:line-height-at-least="0.459cm" fo:margin-bottom="0cm"/>
    </style:style>
    <style:style style:name="T88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1" style:family="paragraph" style:parent-style-name="Normal">
      <style:paragraph-properties style:line-height-at-least="0.459cm" fo:margin-bottom="0cm"/>
    </style:style>
    <style:style style:name="T8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2" style:family="paragraph" style:parent-style-name="Normal">
      <style:paragraph-properties style:line-height-at-least="0.459cm" fo:margin-bottom="0cm"/>
    </style:style>
    <style:style style:name="T8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883" style:family="paragraph" style:parent-style-name="Normal">
      <style:paragraph-properties style:line-height-at-least="0.459cm" fo:margin-bottom="0.282cm"/>
      <style:text-properties fo:font-size="10pt" style:font-size-asian="10pt" style:font-name-complex="Arial"/>
    </style:style>
    <style:style style:name="P884" style:family="paragraph" style:parent-style-name="Normal">
      <style:paragraph-properties style:line-height-at-least="0.459cm"/>
    </style:style>
    <style:style style:name="P885" style:family="paragraph" style:parent-style-name="Normal">
      <style:paragraph-properties fo:break-before="page" style:line-height-at-least="0.459cm" fo:margin-bottom="0.282cm"/>
    </style:style>
    <style:style style:name="P886" style:family="paragraph" style:parent-style-name="Normal">
      <style:paragraph-properties style:line-height-at-least="0.459cm"/>
    </style:style>
    <style:style style:name="T886_1" style:family="text">
      <style:text-properties style:font-name-complex="Arial" fo:language-asian="en" fo:country-asian="GB" fo:font-weight="bold" style:font-weight-asian="bold" style:font-weight-complex="bold"/>
    </style:style>
    <style:style style:name="T886_2" style:family="text">
      <style:text-properties style:font-name-complex="Arial" fo:language-asian="en" fo:country-asian="GB" fo:font-weight="bold" style:font-weight-asian="bold" style:font-weight-complex="bold"/>
    </style:style>
    <style:style style:name="T886_3" style:family="text">
      <style:text-properties style:font-name-complex="Arial" fo:language-asian="en" fo:country-asian="GB" fo:font-weight="bold" style:font-weight-asian="bold" style:font-weight-complex="bold"/>
    </style:style>
    <style:style style:name="T886_4" style:family="text">
      <style:text-properties style:font-name-complex="Arial" fo:language-asian="en" fo:country-asian="GB" fo:font-weight="bold" style:font-weight-asian="bold" style:font-weight-complex="bold"/>
    </style:style>
    <style:style style:name="T886_5" style:family="text">
      <style:text-properties style:font-name-complex="Arial" fo:language-asian="en" fo:country-asian="GB" fo:font-weight="bold" style:font-weight-asian="bold" style:font-weight-complex="bold"/>
    </style:style>
    <style:style style:name="P887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888" style:family="paragraph" style:parent-style-name="Normal">
      <style:paragraph-properties style:line-height-at-least="0.459cm"/>
    </style:style>
    <style:style style:name="T888_1" style:family="text">
      <style:text-properties fo:font-size="10pt" style:font-size-asian="10pt" style:font-name-complex="Arial" style:font-size-complex="10pt" fo:language-asian="en" fo:country-asian="GB"/>
    </style:style>
    <style:style style:name="T888_2" style:family="text">
      <style:text-properties fo:font-size="10pt" style:font-size-asian="10pt" style:font-name-complex="Arial" style:font-size-complex="10pt" fo:language-asian="en" fo:country-asian="GB"/>
    </style:style>
    <style:style style:name="T888_3" style:family="text">
      <style:text-properties fo:font-size="10pt" style:font-size-asian="10pt" style:font-name-complex="Arial" style:font-size-complex="10pt" fo:language-asian="en" fo:country-asian="GB"/>
    </style:style>
    <style:style style:name="P88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890" style:family="paragraph" style:parent-style-name="Normal">
      <style:paragraph-properties style:line-height-at-least="0.459cm"/>
    </style:style>
    <style:style style:name="T890_1" style:family="text">
      <style:text-properties fo:font-size="10pt" style:font-size-asian="10pt" style:font-name-complex="Arial" style:font-size-complex="10pt" fo:language-asian="en" fo:country-asian="GB"/>
    </style:style>
    <style:style style:name="T890_2" style:family="text">
      <style:text-properties fo:font-size="10pt" style:font-size-asian="10pt" style:font-name-complex="Arial" style:font-size-complex="10pt" fo:language-asian="en" fo:country-asian="GB"/>
    </style:style>
    <style:style style:name="T890_3" style:family="text">
      <style:text-properties fo:font-size="10pt" style:font-size-asian="10pt" style:font-name-complex="Arial" style:font-size-complex="10pt" fo:language-asian="en" fo:country-asian="GB"/>
    </style:style>
    <style:style style:name="T890_4" style:family="text">
      <style:text-properties fo:font-size="10pt" style:font-size-asian="10pt" style:font-name-complex="Arial" style:font-size-complex="10pt" fo:language-asian="en" fo:country-asian="GB"/>
    </style:style>
    <style:style style:name="T890_5" style:family="text">
      <style:text-properties fo:font-size="10pt" style:font-size-asian="10pt" style:font-name-complex="Arial" style:font-size-complex="10pt" fo:language-asian="en" fo:country-asian="GB"/>
    </style:style>
    <style:style style:name="T890_6" style:family="text">
      <style:text-properties fo:font-size="10pt" style:font-size-asian="10pt" style:font-name-complex="Arial" style:font-size-complex="10pt" fo:language-asian="en" fo:country-asian="GB"/>
    </style:style>
    <style:style style:name="T890_7" style:family="text">
      <style:text-properties fo:font-size="10pt" style:font-size-asian="10pt" style:font-name-complex="Arial" style:font-size-complex="10pt" fo:language-asian="en" fo:country-asian="GB"/>
    </style:style>
    <style:style style:name="T890_8" style:family="text"/>
    <style:style style:name="T890_9" style:family="text" style:parent-style-name="Internet_20_link">
      <style:text-properties fo:font-size="10pt" style:font-size-asian="10pt" style:font-name-complex="Arial" style:font-size-complex="10pt" fo:language-asian="en" fo:country-asian="GB"/>
    </style:style>
    <style:style style:name="T890_10" style:family="text">
      <style:text-properties fo:font-size="10pt" style:font-size-asian="10pt" style:font-name-complex="Arial" style:font-size-complex="10pt" fo:language-asian="en" fo:country-asian="GB"/>
    </style:style>
    <style:style style:name="T890_11" style:family="text"/>
    <style:style style:name="T890_12" style:family="text" style:parent-style-name="Internet_20_link">
      <style:text-properties fo:font-size="10pt" style:font-size-asian="10pt" style:font-name-complex="Arial" style:font-size-complex="10pt" fo:language-asian="en" fo:country-asian="GB"/>
    </style:style>
    <style:style style:name="P89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892" style:family="paragraph" style:parent-style-name="Normal">
      <style:paragraph-properties style:line-height-at-least="0.459cm"/>
    </style:style>
    <style:style style:name="T892_1" style:family="text">
      <style:text-properties fo:font-size="10pt" style:font-size-asian="10pt" style:font-name-complex="Arial" style:font-size-complex="10pt" fo:language-asian="en" fo:country-asian="GB"/>
    </style:style>
    <style:style style:name="T892_2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892_3" style:family="text">
      <style:text-properties fo:font-size="10pt" style:font-size-asian="10pt" style:font-name-complex="Arial" style:font-size-complex="10pt" fo:language-asian="en" fo:country-asian="GB"/>
    </style:style>
    <style:style style:name="P893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89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895" style:family="paragraph" style:parent-style-name="Normal">
      <style:paragraph-properties style:line-height-at-least="0.459cm"/>
    </style:style>
    <style:style style:name="T895_1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895_2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895_3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895_4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896" style:family="paragraph" style:parent-style-name="Normal">
      <style:paragraph-properties style:line-height-at-least="0.459cm"/>
    </style:style>
    <style:style style:name="T896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896_2" style:family="text">
      <style:text-properties fo:font-size="10pt" style:font-size-asian="10pt" style:font-name-complex="Arial" style:font-size-complex="10pt" fo:language-asian="en" fo:country-asian="GB"/>
    </style:style>
    <style:style style:name="T896_3" style:family="text">
      <style:text-properties fo:font-size="10pt" style:font-size-asian="10pt" style:font-name-complex="Arial" style:font-size-complex="10pt" fo:language-asian="en" fo:country-asian="GB"/>
    </style:style>
    <style:style style:name="T896_4" style:family="text" style:parent-style-name="Normal">
      <style:text-properties fo:font-size="10pt" style:font-size-asian="10pt" style:font-name-complex="Arial" style:font-size-complex="10pt" fo:language-asian="en" fo:country-asian="GB"/>
    </style:style>
    <style:style style:name="P897" style:family="paragraph" style:parent-style-name="Footnote_20_text"/>
    <style:style style:name="T897_1" style:family="text">
      <style:text-properties fo:font-size="8pt" style:font-size-asian="8pt" style:font-size-complex="8pt"/>
    </style:style>
    <style:style style:name="T897_2" style:family="text"/>
    <style:style style:name="T897_3" style:family="text" style:parent-style-name="Internet_20_link">
      <style:text-properties fo:font-size="8pt" style:font-size-asian="8pt" style:font-size-complex="8pt"/>
    </style:style>
    <style:style style:name="T897_4" style:family="text">
      <style:text-properties fo:font-size="8pt" style:font-size-asian="8pt" style:font-size-complex="8pt"/>
    </style:style>
    <style:style style:name="T897_5" style:family="text">
      <style:text-properties fo:font-size="10pt" style:font-size-asian="10pt" style:font-name-complex="Arial" style:font-size-complex="10pt" fo:language-asian="en" fo:country-asian="GB"/>
    </style:style>
    <style:style style:name="T897_6" style:family="text" style:parent-style-name="Normal">
      <style:text-properties fo:font-size="10pt" style:font-size-asian="10pt" style:font-name-complex="Arial" style:font-size-complex="10pt" fo:language-asian="en" fo:country-asian="GB"/>
    </style:style>
    <style:style style:name="P898" style:family="paragraph" style:parent-style-name="Footnote_20_text"/>
    <style:style style:name="T898_1" style:family="text">
      <style:text-properties fo:font-size="8pt" style:font-size-asian="8pt" style:font-size-complex="8pt"/>
    </style:style>
    <style:style style:name="T898_2" style:family="text"/>
    <style:style style:name="T898_3" style:family="text" style:parent-style-name="Internet_20_link">
      <style:text-properties fo:font-size="8pt" style:font-size-asian="8pt" style:font-size-complex="8pt"/>
    </style:style>
    <style:style style:name="T898_4" style:family="text" style:parent-style-name="Internet_20_link">
      <style:text-properties fo:font-size="8pt" style:font-size-asian="8pt" style:font-size-complex="8pt"/>
    </style:style>
    <style:style style:name="T898_5" style:family="text" style:parent-style-name="Internet_20_link">
      <style:text-properties fo:font-size="8pt" style:font-size-asian="8pt" style:font-size-complex="8pt"/>
    </style:style>
    <style:style style:name="T898_6" style:family="text">
      <style:text-properties fo:font-size="10pt" style:font-size-asian="10pt" style:font-name-complex="Arial" style:font-size-complex="10pt" fo:language-asian="en" fo:country-asian="GB"/>
    </style:style>
    <style:style style:name="P89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899_1" style:family="text">
      <style:text-properties fo:font-size="10pt" style:font-size-asian="10pt" style:font-name-complex="Arial" style:font-size-complex="10pt" fo:language-asian="en" fo:country-asian="GB"/>
    </style:style>
    <style:style style:name="P900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0_1" style:family="text">
      <style:text-properties fo:font-size="10pt" style:font-size-asian="10pt" style:font-name-complex="Arial" style:font-size-complex="10pt" fo:language-asian="en" fo:country-asian="GB"/>
    </style:style>
    <style:style style:name="T900_2" style:family="text">
      <style:text-properties fo:font-size="10pt" style:font-size-asian="10pt" style:font-name-complex="Arial" style:font-size-complex="10pt" fo:language-asian="en" fo:country-asian="GB"/>
    </style:style>
    <style:style style:name="T900_3" style:family="text">
      <style:text-properties fo:font-size="10pt" style:font-size-asian="10pt" style:font-name-complex="Arial" style:font-size-complex="10pt" fo:language-asian="en" fo:country-asian="GB"/>
    </style:style>
    <style:style style:name="P90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1_1" style:family="text">
      <style:text-properties fo:font-size="10pt" style:font-size-asian="10pt" style:font-name-complex="Arial" style:font-size-complex="10pt" fo:language-asian="en" fo:country-asian="GB"/>
    </style:style>
    <style:style style:name="T901_2" style:family="text">
      <style:text-properties fo:font-size="10pt" style:font-size-asian="10pt" style:font-name-complex="Arial" style:font-size-complex="10pt" fo:language-asian="en" fo:country-asian="GB"/>
    </style:style>
    <style:style style:name="T901_3" style:family="text">
      <style:text-properties fo:font-size="10pt" style:font-size-asian="10pt" style:font-name-complex="Arial" style:font-size-complex="10pt" fo:language-asian="en" fo:country-asian="GB"/>
    </style:style>
    <style:style style:name="P902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2_1" style:family="text">
      <style:text-properties fo:font-size="10pt" style:font-size-asian="10pt" style:font-name-complex="Arial" style:font-size-complex="10pt" fo:language-asian="en" fo:country-asian="GB"/>
    </style:style>
    <style:style style:name="P903" style:family="paragraph" style:parent-style-name="Normal">
      <style:paragraph-properties style:line-height-at-least="0.459cm" fo:margin-left="1.27cm"/>
      <style:text-properties fo:font-size="10pt" style:font-size-asian="10pt" style:font-name-complex="Arial" style:font-size-complex="10pt" fo:language-asian="en" fo:country-asian="GB"/>
    </style:style>
    <style:style style:name="P90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4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04_2" style:family="text">
      <style:text-properties fo:font-size="10pt" style:font-size-asian="10pt" style:font-name-complex="Arial" style:font-size-complex="10pt" fo:language-asian="en" fo:country-asian="GB"/>
    </style:style>
    <style:style style:name="P905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5_1" style:family="text">
      <style:text-properties fo:font-size="10pt" style:font-size-asian="10pt" style:font-name-complex="Arial" style:font-size-complex="10pt" fo:language-asian="en" fo:country-asian="GB"/>
    </style:style>
    <style:style style:name="P906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6_1" style:family="text">
      <style:text-properties fo:font-size="10pt" style:font-size-asian="10pt" style:font-name-complex="Arial" style:font-size-complex="10pt" fo:language-asian="en" fo:country-asian="GB"/>
    </style:style>
    <style:style style:name="P907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7_1" style:family="text">
      <style:text-properties fo:font-size="10pt" style:font-size-asian="10pt" style:font-name-complex="Arial" style:font-size-complex="10pt" fo:language-asian="en" fo:country-asian="GB"/>
    </style:style>
    <style:style style:name="P908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0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09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09_2" style:family="text">
      <style:text-properties fo:font-size="10pt" style:font-size-asian="10pt" style:font-name-complex="Arial" style:font-size-complex="10pt" fo:language-asian="en" fo:country-asian="GB"/>
    </style:style>
    <style:style style:name="T909_3" style:family="text">
      <style:text-properties fo:font-size="10pt" style:font-size-asian="10pt" style:font-name-complex="Arial" style:font-size-complex="10pt" fo:language-asian="en" fo:country-asian="GB"/>
    </style:style>
    <style:style style:name="T909_4" style:family="text">
      <style:text-properties fo:font-size="10pt" style:font-size-asian="10pt" style:font-name-complex="Arial" style:font-size-complex="10pt" fo:language-asian="en" fo:country-asian="GB"/>
    </style:style>
    <style:style style:name="T909_5" style:family="text">
      <style:text-properties fo:font-size="10pt" style:font-size-asian="10pt" style:font-name-complex="Arial" style:font-size-complex="10pt" fo:language-asian="en" fo:country-asian="GB"/>
    </style:style>
    <style:style style:name="T909_6" style:family="text">
      <style:text-properties fo:font-size="10pt" style:font-size-asian="10pt" style:font-name-complex="Arial" style:font-size-complex="10pt" fo:language-asian="en" fo:country-asian="GB"/>
    </style:style>
    <style:style style:name="T909_7" style:family="text">
      <style:text-properties fo:font-size="10pt" style:font-size-asian="10pt" style:font-name-complex="Arial" style:font-size-complex="10pt" fo:language-asian="en" fo:country-asian="GB"/>
    </style:style>
    <style:style style:name="T909_8" style:family="text">
      <style:text-properties fo:font-size="10pt" style:font-size-asian="10pt" style:font-name-complex="Arial" style:font-size-complex="10pt" fo:language-asian="en" fo:country-asian="GB"/>
    </style:style>
    <style:style style:name="T909_9" style:family="text">
      <style:text-properties fo:font-size="10pt" style:font-size-asian="10pt" style:font-name-complex="Arial" style:font-size-complex="10pt" fo:language-asian="en" fo:country-asian="GB"/>
    </style:style>
    <style:style style:name="P910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0_1" style:family="text">
      <style:text-properties fo:font-size="10pt" style:font-size-asian="10pt" style:font-name-complex="Arial" style:font-size-complex="10pt" fo:language-asian="en" fo:country-asian="GB"/>
    </style:style>
    <style:style style:name="T910_2" style:family="text">
      <style:text-properties fo:font-size="10pt" style:font-size-asian="10pt" style:font-name-complex="Arial" style:font-size-complex="10pt" fo:language-asian="en" fo:country-asian="GB"/>
    </style:style>
    <style:style style:name="T910_3" style:family="text">
      <style:text-properties fo:font-size="10pt" style:font-size-asian="10pt" style:font-name-complex="Arial" style:font-size-complex="10pt" fo:language-asian="en" fo:country-asian="GB"/>
    </style:style>
    <style:style style:name="P91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1_1" style:family="text">
      <style:text-properties fo:font-size="10pt" style:font-size-asian="10pt" style:font-name-complex="Arial" style:font-size-complex="10pt" fo:language-asian="en" fo:country-asian="GB"/>
    </style:style>
    <style:style style:name="P912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2_1" style:family="text">
      <style:text-properties fo:font-size="10pt" style:font-size-asian="10pt" style:font-name-complex="Arial" style:font-size-complex="10pt" fo:language-asian="en" fo:country-asian="GB"/>
    </style:style>
    <style:style style:name="P913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1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4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14_2" style:family="text">
      <style:text-properties fo:font-size="10pt" style:font-size-asian="10pt" style:font-name-complex="Arial" style:font-size-complex="10pt" fo:language-asian="en" fo:country-asian="GB"/>
    </style:style>
    <style:style style:name="T914_3" style:family="text">
      <style:text-properties fo:font-size="10pt" style:font-size-asian="10pt" style:font-name-complex="Arial" style:font-size-complex="10pt" fo:language-asian="en" fo:country-asian="GB"/>
    </style:style>
    <style:style style:name="T914_4" style:family="text">
      <style:text-properties fo:font-size="10pt" style:font-size-asian="10pt" style:font-name-complex="Arial" style:font-size-complex="10pt" fo:language-asian="en" fo:country-asian="GB"/>
    </style:style>
    <style:style style:name="T914_5" style:family="text">
      <style:text-properties fo:font-size="10pt" style:font-size-asian="10pt" style:font-name-complex="Arial" style:font-size-complex="10pt" fo:language-asian="en" fo:country-asian="GB"/>
    </style:style>
    <style:style style:name="T914_6" style:family="text">
      <style:text-properties fo:font-size="10pt" style:font-size-asian="10pt" style:font-name-complex="Arial" style:font-size-complex="10pt" fo:language-asian="en" fo:country-asian="GB"/>
    </style:style>
    <style:style style:name="P915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5_1" style:family="text">
      <style:text-properties fo:font-size="10pt" style:font-size-asian="10pt" style:font-name-complex="Arial" style:font-size-complex="10pt" fo:language-asian="en" fo:country-asian="GB"/>
    </style:style>
    <style:style style:name="P916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6_1" style:family="text">
      <style:text-properties fo:font-size="10pt" style:font-size-asian="10pt" style:font-name-complex="Arial" style:font-size-complex="10pt" fo:language-asian="en" fo:country-asian="GB"/>
    </style:style>
    <style:style style:name="P917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7_1" style:family="text">
      <style:text-properties fo:font-size="10pt" style:font-size-asian="10pt" style:font-name-complex="Arial" style:font-size-complex="10pt" fo:language-asian="en" fo:country-asian="GB"/>
    </style:style>
    <style:style style:name="P918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1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19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19_2" style:family="text">
      <style:text-properties fo:font-size="10pt" style:font-size-asian="10pt" style:font-name-complex="Arial" style:font-size-complex="10pt" fo:language-asian="en" fo:country-asian="GB"/>
    </style:style>
    <style:style style:name="P920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0_1" style:family="text">
      <style:text-properties fo:font-size="10pt" style:font-size-asian="10pt" style:font-name-complex="Arial" style:font-size-complex="10pt" fo:language-asian="en" fo:country-asian="GB"/>
    </style:style>
    <style:style style:name="P92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1_1" style:family="text">
      <style:text-properties fo:font-size="10pt" style:font-size-asian="10pt" style:font-name-complex="Arial" style:font-size-complex="10pt" fo:language-asian="en" fo:country-asian="GB"/>
    </style:style>
    <style:style style:name="T921_2" style:family="text">
      <style:text-properties fo:font-size="10pt" style:font-size-asian="10pt" style:font-name-complex="Arial" style:font-size-complex="10pt" fo:language-asian="en" fo:country-asian="GB"/>
    </style:style>
    <style:style style:name="T921_3" style:family="text">
      <style:text-properties fo:font-size="10pt" style:font-size-asian="10pt" style:font-name-complex="Arial" style:font-size-complex="10pt" fo:language-asian="en" fo:country-asian="GB"/>
    </style:style>
    <style:style style:name="P922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2_1" style:family="text">
      <style:text-properties fo:font-size="10pt" style:font-size-asian="10pt" style:font-name-complex="Arial" style:font-size-complex="10pt" fo:language-asian="en" fo:country-asian="GB"/>
    </style:style>
    <style:style style:name="P923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2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4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24_2" style:family="text">
      <style:text-properties fo:font-size="10pt" style:font-size-asian="10pt" style:font-name-complex="Arial" style:font-size-complex="10pt" fo:language-asian="en" fo:country-asian="GB"/>
    </style:style>
    <style:style style:name="P925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5_1" style:family="text">
      <style:text-properties fo:font-size="10pt" style:font-size-asian="10pt" style:font-name-complex="Arial" style:font-size-complex="10pt" fo:language-asian="en" fo:country-asian="GB"/>
    </style:style>
    <style:style style:name="P926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6_1" style:family="text">
      <style:text-properties fo:font-size="10pt" style:font-size-asian="10pt" style:font-name-complex="Arial" style:font-size-complex="10pt" fo:language-asian="en" fo:country-asian="GB"/>
    </style:style>
    <style:style style:name="P927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7_1" style:family="text">
      <style:text-properties fo:font-size="10pt" style:font-size-asian="10pt" style:font-name-complex="Arial" style:font-size-complex="10pt" fo:language-asian="en" fo:country-asian="GB"/>
    </style:style>
    <style:style style:name="P928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29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29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29_2" style:family="text">
      <style:text-properties fo:font-size="10pt" style:font-size-asian="10pt" style:font-name-complex="Arial" style:font-size-complex="10pt" fo:language-asian="en" fo:country-asian="GB"/>
    </style:style>
    <style:style style:name="T929_3" style:family="text">
      <style:text-properties fo:font-size="10pt" style:font-size-asian="10pt" style:font-name-complex="Arial" style:font-size-complex="10pt" fo:language-asian="en" fo:country-asian="GB"/>
    </style:style>
    <style:style style:name="T929_4" style:family="text">
      <style:text-properties fo:font-size="10pt" style:font-size-asian="10pt" style:font-name-complex="Arial" style:font-size-complex="10pt" fo:language-asian="en" fo:country-asian="GB"/>
    </style:style>
    <style:style style:name="P930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0_1" style:family="text">
      <style:text-properties fo:font-size="10pt" style:font-size-asian="10pt" style:font-name-complex="Arial" style:font-size-complex="10pt" fo:language-asian="en" fo:country-asian="GB"/>
    </style:style>
    <style:style style:name="P931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1_1" style:family="text">
      <style:text-properties fo:font-size="10pt" style:font-size-asian="10pt" style:font-name-complex="Arial" style:font-size-complex="10pt" fo:language-asian="en" fo:country-asian="GB"/>
    </style:style>
    <style:style style:name="P932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2_1" style:family="text">
      <style:text-properties fo:font-size="10pt" style:font-size-asian="10pt" style:font-name-complex="Arial" style:font-size-complex="10pt" fo:language-asian="en" fo:country-asian="GB"/>
    </style:style>
    <style:style style:name="P933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P934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4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 style:text-underline-style="solid" style:text-underline-color="font-color"/>
    </style:style>
    <style:style style:name="T934_2" style:family="text">
      <style:text-properties fo:font-size="10pt" style:font-size-asian="10pt" style:font-name-complex="Arial" style:font-size-complex="10pt" fo:language-asian="en" fo:country-asian="GB"/>
    </style:style>
    <style:style style:name="P935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5_1" style:family="text">
      <style:text-properties fo:font-size="10pt" style:font-size-asian="10pt" style:font-name-complex="Arial" style:font-size-complex="10pt" fo:language-asian="en" fo:country-asian="GB"/>
    </style:style>
    <style:style style:name="P936" style:family="paragraph" style:parent-style-name="Normal">
      <style:paragraph-properties style:line-height-at-least="0.459cm"/>
      <style:text-properties fo:font-size="10pt" style:font-size-asian="10pt" style:font-name-complex="Arial" style:font-size-complex="10pt" fo:language-asian="en" fo:country-asian="GB"/>
    </style:style>
    <style:style style:name="T936_1" style:family="text">
      <style:text-properties fo:font-size="10pt" style:font-size-asian="10pt" style:font-name-complex="Arial" style:font-size-complex="10pt" fo:language-asian="en" fo:country-asian="GB"/>
    </style:style>
    <style:style style:name="P937" style:family="paragraph" style:parent-style-name="Normal">
      <style:paragraph-properties fo:break-before="page" fo:line-height="108%" fo:margin-bottom="0.282cm"/>
    </style:style>
    <style:style style:name="P938" style:family="paragraph" style:parent-style-name="Normal">
      <style:paragraph-properties fo:line-height="108%" fo:margin-bottom="0.282cm"/>
    </style:style>
    <style:style style:name="T938_1" style:family="text"/>
    <style:style style:name="T938_2" style:family="text"/>
    <style:style style:name="T938_3" style:family="text"/>
    <style:style style:name="T938_4" style:family="text"/>
    <style:style style:name="P939" style:family="paragraph" style:parent-style-name="Normal">
      <style:paragraph-properties fo:line-height="108%" fo:margin-bottom="0.282cm"/>
    </style:style>
    <style:style style:name="FR1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40" style:family="paragraph" style:parent-style-name="Normal">
      <style:paragraph-properties fo:line-height="108%" fo:margin-bottom="0.282cm"/>
    </style:style>
    <style:style style:name="P941" style:family="paragraph" style:parent-style-name="Normal">
      <style:paragraph-properties fo:break-before="page" fo:line-height="108%" fo:margin-bottom="0.282cm"/>
    </style:style>
    <style:style style:name="P942" style:family="paragraph" style:parent-style-name="Normal"/>
    <style:style style:name="T9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2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43" style:family="paragraph" style:parent-style-name="Normal">
      <style:text-properties fo:font-size="10pt" style:font-size-asian="10pt" style:font-name-complex="Arial" style:font-size-complex="10pt"/>
    </style:style>
    <style:style style:name="Table22" style:family="table">
      <style:table-properties table:align="left" style:width="15.893cm" style:rel-width="100%" fo:margin-left="0cm"/>
    </style:style>
    <style:style style:name="Column84" style:family="table-column">
      <style:table-column-properties style:column-width="2.224cm"/>
    </style:style>
    <style:style style:name="Column85" style:family="table-column">
      <style:table-column-properties style:column-width="5.357cm"/>
    </style:style>
    <style:style style:name="Column86" style:family="table-column">
      <style:table-column-properties style:column-width="2.769cm"/>
    </style:style>
    <style:style style:name="Column87" style:family="table-column">
      <style:table-column-properties style:column-width="2.771cm"/>
    </style:style>
    <style:style style:name="Column88" style:family="table-column">
      <style:table-column-properties style:column-width="2.771cm"/>
    </style:style>
    <style:style style:name="Row80" style:family="table-row">
      <style:table-row-properties style:min-row-height="0.529cm"/>
    </style:style>
    <style:style style:name="Cell2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4" style:family="paragraph" style:parent-style-name="Normal">
      <style:paragraph-properties fo:text-align="center" fo:line-height="100%" fo:margin-bottom="0cm"/>
    </style:style>
    <style:style style:name="T9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5" style:family="paragraph" style:parent-style-name="Normal">
      <style:paragraph-properties fo:text-align="center" fo:line-height="100%" fo:margin-bottom="0cm"/>
    </style:style>
    <style:style style:name="T9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6" style:family="paragraph" style:parent-style-name="Normal">
      <style:paragraph-properties fo:text-align="center" fo:line-height="100%" fo:margin-bottom="0cm"/>
    </style:style>
    <style:style style:name="T9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7" style:family="paragraph" style:parent-style-name="Normal">
      <style:paragraph-properties fo:text-align="center" fo:line-height="100%" fo:margin-bottom="0cm"/>
    </style:style>
    <style:style style:name="T9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8" style:family="paragraph" style:parent-style-name="Normal">
      <style:paragraph-properties fo:text-align="center" fo:line-height="100%" fo:margin-bottom="0cm"/>
    </style:style>
    <style:style style:name="T9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4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1" style:family="table-row">
      <style:table-row-properties style:min-row-height="0.529cm"/>
    </style:style>
    <style:style style:name="Cell2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9" style:family="paragraph" style:parent-style-name="Normal">
      <style:paragraph-properties fo:line-height="100%" fo:margin-bottom="0cm"/>
    </style:style>
    <style:style style:name="T9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50" style:family="paragraph" style:parent-style-name="Normal">
      <style:paragraph-properties fo:line-height="100%" fo:margin-bottom="0cm"/>
    </style:style>
    <style:style style:name="T9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1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2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3" style:family="paragraph" style:parent-style-name="Normal">
      <style:paragraph-properties fo:line-height="100%" fo:margin-bottom="0cm"/>
    </style:style>
    <style:style style:name="T9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4" style:family="paragraph" style:parent-style-name="Normal">
      <style:paragraph-properties fo:line-height="100%" fo:margin-bottom="0cm"/>
    </style:style>
    <style:style style:name="T9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5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6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7" style:family="paragraph" style:parent-style-name="Normal">
      <style:paragraph-properties fo:line-height="100%" fo:margin-bottom="0cm"/>
    </style:style>
    <style:style style:name="T9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58" style:family="paragraph" style:parent-style-name="Normal">
      <style:paragraph-properties fo:line-height="100%" fo:margin-bottom="0cm"/>
    </style:style>
    <style:style style:name="T9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59" style:family="paragraph" style:parent-style-name="Normal">
      <style:paragraph-properties fo:line-height="100%" fo:margin-bottom="0cm"/>
    </style:style>
    <style:style style:name="T9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0" style:family="paragraph" style:parent-style-name="Normal">
      <style:paragraph-properties fo:line-height="100%" fo:margin-bottom="0cm"/>
    </style:style>
    <style:style style:name="T9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61" style:family="paragraph" style:parent-style-name="Normal">
      <style:paragraph-properties fo:line-height="100%" fo:margin-bottom="0cm"/>
    </style:style>
    <style:style style:name="T9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2" style:family="paragraph" style:parent-style-name="Normal">
      <style:paragraph-properties fo:line-height="100%" fo:margin-bottom="0cm"/>
    </style:style>
    <style:style style:name="T9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3" style:family="paragraph" style:parent-style-name="Normal">
      <style:paragraph-properties fo:line-height="100%" fo:margin-bottom="0cm"/>
    </style:style>
    <style:style style:name="T9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4" style:family="paragraph" style:parent-style-name="Normal">
      <style:paragraph-properties fo:line-height="100%" fo:margin-bottom="0cm"/>
    </style:style>
    <style:style style:name="T9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5" style:family="paragraph" style:parent-style-name="Normal">
      <style:paragraph-properties fo:line-height="100%" fo:margin-bottom="0cm"/>
    </style:style>
    <style:style style:name="T9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6" style:family="paragraph" style:parent-style-name="Normal">
      <style:paragraph-properties fo:line-height="100%" fo:margin-bottom="0cm"/>
    </style:style>
    <style:style style:name="T9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7" style:family="paragraph" style:parent-style-name="Normal">
      <style:paragraph-properties fo:line-height="100%" fo:margin-bottom="0cm"/>
    </style:style>
    <style:style style:name="T9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8" style:family="paragraph" style:parent-style-name="Normal">
      <style:paragraph-properties fo:line-height="100%" fo:margin-bottom="0cm"/>
    </style:style>
    <style:style style:name="T9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69" style:family="paragraph" style:parent-style-name="Normal">
      <style:paragraph-properties fo:line-height="100%" fo:margin-bottom="0cm"/>
    </style:style>
    <style:style style:name="T9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0" style:family="paragraph" style:parent-style-name="Normal">
      <style:paragraph-properties fo:line-height="100%" fo:margin-bottom="0cm"/>
    </style:style>
    <style:style style:name="T9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2" style:family="table-row">
      <style:table-row-properties style:min-row-height="0.529cm"/>
    </style:style>
    <style:style style:name="Cell2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72" style:family="paragraph" style:parent-style-name="Normal">
      <style:paragraph-properties fo:line-height="100%" fo:margin-bottom="0cm"/>
    </style:style>
    <style:style style:name="T9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73" style:family="paragraph" style:parent-style-name="Normal">
      <style:paragraph-properties fo:line-height="100%" fo:margin-bottom="0cm"/>
    </style:style>
    <style:style style:name="T9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4" style:family="paragraph" style:parent-style-name="Normal">
      <style:paragraph-properties fo:line-height="100%" fo:margin-bottom="0cm"/>
    </style:style>
    <style:style style:name="T9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5" style:family="paragraph" style:parent-style-name="Normal">
      <style:paragraph-properties fo:line-height="100%" fo:margin-bottom="0cm"/>
    </style:style>
    <style:style style:name="T9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6" style:family="paragraph" style:parent-style-name="Normal">
      <style:paragraph-properties fo:line-height="100%" fo:margin-bottom="0cm"/>
    </style:style>
    <style:style style:name="T9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7" style:family="paragraph" style:parent-style-name="Normal">
      <style:paragraph-properties fo:line-height="100%" fo:margin-bottom="0cm"/>
    </style:style>
    <style:style style:name="T9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8" style:family="paragraph" style:parent-style-name="Normal">
      <style:paragraph-properties fo:line-height="100%" fo:margin-bottom="0cm"/>
    </style:style>
    <style:style style:name="T9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79" style:family="paragraph" style:parent-style-name="Normal">
      <style:paragraph-properties fo:line-height="100%" fo:margin-bottom="0cm"/>
    </style:style>
    <style:style style:name="T9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80" style:family="paragraph" style:parent-style-name="Normal">
      <style:paragraph-properties fo:line-height="100%" fo:margin-bottom="0cm"/>
    </style:style>
    <style:style style:name="T9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81" style:family="paragraph" style:parent-style-name="Normal">
      <style:paragraph-properties fo:line-height="100%" fo:margin-bottom="0cm"/>
    </style:style>
    <style:style style:name="T9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2" style:family="paragraph" style:parent-style-name="Normal">
      <style:paragraph-properties fo:line-height="100%" fo:margin-bottom="0cm"/>
    </style:style>
    <style:style style:name="T9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83" style:family="paragraph" style:parent-style-name="Normal">
      <style:paragraph-properties fo:line-height="100%" fo:margin-bottom="0cm"/>
    </style:style>
    <style:style style:name="T9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84" style:family="paragraph" style:parent-style-name="Normal">
      <style:paragraph-properties fo:line-height="100%" fo:margin-bottom="0cm"/>
    </style:style>
    <style:style style:name="T9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5" style:family="paragraph" style:parent-style-name="Normal">
      <style:paragraph-properties fo:line-height="100%" fo:margin-bottom="0cm"/>
    </style:style>
    <style:style style:name="T9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6" style:family="paragraph" style:parent-style-name="Normal">
      <style:paragraph-properties fo:line-height="100%" fo:margin-bottom="0cm"/>
    </style:style>
    <style:style style:name="T9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3" style:family="table-row">
      <style:table-row-properties style:min-row-height="0.529cm"/>
    </style:style>
    <style:style style:name="Cell2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7" style:family="paragraph" style:parent-style-name="Normal">
      <style:paragraph-properties fo:line-height="100%" fo:margin-bottom="0cm"/>
    </style:style>
    <style:style style:name="T9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88" style:family="paragraph" style:parent-style-name="Normal">
      <style:paragraph-properties fo:line-height="100%" fo:margin-bottom="0cm"/>
    </style:style>
    <style:style style:name="T9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89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0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1" style:family="paragraph" style:parent-style-name="Normal">
      <style:paragraph-properties fo:line-height="100%" fo:margin-bottom="0cm"/>
    </style:style>
    <style:style style:name="T9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2" style:family="paragraph" style:parent-style-name="Normal">
      <style:paragraph-properties fo:line-height="100%" fo:margin-bottom="0cm"/>
    </style:style>
    <style:style style:name="T9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3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4" style:family="paragraph" style:parent-style-name="Normal">
      <style:paragraph-properties fo:line-height="100%" fo:margin-bottom="0cm"/>
    </style:style>
    <style:style style:name="T9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5" style:family="paragraph" style:parent-style-name="Normal">
      <style:paragraph-properties fo:line-height="100%" fo:margin-bottom="0cm"/>
    </style:style>
    <style:style style:name="T9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6" style:family="paragraph" style:parent-style-name="Normal">
      <style:paragraph-properties fo:line-height="100%" fo:margin-bottom="0cm"/>
    </style:style>
    <style:style style:name="T9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997" style:family="paragraph" style:parent-style-name="Normal">
      <style:paragraph-properties fo:line-height="100%" fo:margin-bottom="0cm"/>
    </style:style>
    <style:style style:name="T9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9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8" style:family="paragraph" style:parent-style-name="Normal">
      <style:paragraph-properties fo:line-height="100%" fo:margin-bottom="0cm"/>
    </style:style>
    <style:style style:name="T9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9" style:family="paragraph" style:parent-style-name="Normal">
      <style:paragraph-properties fo:line-height="100%" fo:margin-bottom="0cm"/>
    </style:style>
    <style:style style:name="T9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4" style:family="table-row">
      <style:table-row-properties style:min-row-height="0.529cm"/>
    </style:style>
    <style:style style:name="Cell2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00" style:family="paragraph" style:parent-style-name="Normal">
      <style:paragraph-properties fo:line-height="100%" fo:margin-bottom="0cm"/>
    </style:style>
    <style:style style:name="T10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01" style:family="paragraph" style:parent-style-name="Normal">
      <style:paragraph-properties fo:line-height="100%" fo:margin-bottom="0cm"/>
    </style:style>
    <style:style style:name="T10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2" style:family="paragraph" style:parent-style-name="Normal">
      <style:paragraph-properties fo:line-height="100%" fo:margin-bottom="0cm"/>
    </style:style>
    <style:style style:name="T10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0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0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3" style:family="paragraph" style:parent-style-name="Normal">
      <style:paragraph-properties fo:line-height="100%" fo:margin-bottom="0cm"/>
    </style:style>
    <style:style style:name="T10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4" style:family="paragraph" style:parent-style-name="Normal">
      <style:paragraph-properties fo:line-height="100%" fo:margin-bottom="0cm"/>
    </style:style>
    <style:style style:name="T10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5" style:family="paragraph" style:parent-style-name="Normal">
      <style:paragraph-properties fo:line-height="100%" fo:margin-bottom="0cm"/>
    </style:style>
    <style:style style:name="T10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6" style:family="paragraph" style:parent-style-name="Normal">
      <style:paragraph-properties fo:line-height="100%" fo:margin-bottom="0cm"/>
    </style:style>
    <style:style style:name="T10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7" style:family="paragraph" style:parent-style-name="Normal">
      <style:paragraph-properties fo:line-height="100%" fo:margin-bottom="0cm"/>
    </style:style>
    <style:style style:name="T10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8" style:family="paragraph" style:parent-style-name="Normal">
      <style:paragraph-properties fo:line-height="100%" fo:margin-bottom="0cm"/>
    </style:style>
    <style:style style:name="T10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09" style:family="paragraph" style:parent-style-name="Normal">
      <style:paragraph-properties fo:line-height="100%" fo:margin-bottom="0cm"/>
    </style:style>
    <style:style style:name="T10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0" style:family="paragraph" style:parent-style-name="Normal">
      <style:paragraph-properties fo:line-height="100%" fo:margin-bottom="0cm"/>
    </style:style>
    <style:style style:name="T10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1" style:family="paragraph" style:parent-style-name="Normal">
      <style:paragraph-properties fo:line-height="100%" fo:margin-bottom="0cm"/>
    </style:style>
    <style:style style:name="T10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12" style:family="paragraph" style:parent-style-name="Normal">
      <style:paragraph-properties fo:line-height="100%" fo:margin-bottom="0cm"/>
    </style:style>
    <style:style style:name="T10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3" style:family="paragraph" style:parent-style-name="Normal">
      <style:paragraph-properties fo:line-height="100%" fo:margin-bottom="0cm"/>
    </style:style>
    <style:style style:name="T10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4" style:family="paragraph" style:parent-style-name="Normal">
      <style:paragraph-properties fo:line-height="100%" fo:margin-bottom="0cm"/>
    </style:style>
    <style:style style:name="T10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15" style:family="paragraph" style:parent-style-name="Normal">
      <style:paragraph-properties fo:line-height="100%" fo:margin-bottom="0cm"/>
    </style:style>
    <style:style style:name="T10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9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16" style:family="paragraph" style:parent-style-name="Normal">
      <style:paragraph-properties fo:line-height="100%" fo:margin-bottom="0cm"/>
    </style:style>
    <style:style style:name="T10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0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017" style:family="paragraph" style:parent-style-name="Normal">
      <style:paragraph-properties fo:margin-top="0.071cm"/>
      <style:text-properties fo:font-size="10pt" style:font-size-asian="10pt" style:font-name-complex="Arial" style:font-size-complex="10pt" style:font-weight-complex="bold"/>
    </style:style>
    <style:style style:name="P1018" style:family="paragraph" style:parent-style-name="Normal">
      <style:paragraph-properties fo:margin-top="0.071cm"/>
      <style:text-properties fo:font-size="10pt" style:font-size-asian="10pt" style:font-name-complex="Arial" style:font-size-complex="10pt" style:font-weight-complex="bold"/>
    </style:style>
    <style:style style:name="P1019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 style:font-weight-complex="bold"/>
    </style:style>
    <style:style style:name="P1020" style:family="paragraph" style:parent-style-name="Normal">
      <style:paragraph-properties fo:break-before="page" fo:line-height="108%" fo:margin-bottom="0.282cm"/>
    </style:style>
    <style:style style:name="P1021" style:family="paragraph" style:parent-style-name="Normal">
      <style:paragraph-properties fo:line-height="108%" fo:margin-bottom="0.282cm"/>
    </style:style>
    <style:style style:name="T1021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021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021_3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1022" style:family="paragraph" style:parent-style-name="Normal">
      <style:paragraph-properties fo:line-height="108%" fo:margin-bottom="0.282cm"/>
    </style:style>
    <style:style style:name="T1022_1" style:family="text">
      <style:text-properties fo:font-size="10pt" style:font-size-asian="10pt" style:font-name-complex="Arial" style:font-size-complex="10pt" fo:language-asian="en" fo:country-asian="GB"/>
    </style:style>
    <style:style style:name="T1022_2" style:family="text">
      <style:text-properties fo:font-size="10pt" style:font-size-asian="10pt" style:font-name-complex="Arial" style:font-size-complex="10pt" fo:language-asian="en" fo:country-asian="GB"/>
    </style:style>
    <style:style style:name="T1022_3" style:family="text">
      <style:text-properties fo:font-size="10pt" style:font-size-asian="10pt" style:font-name-complex="Arial" style:font-size-complex="10pt" fo:language-asian="en" fo:country-asian="GB"/>
    </style:style>
    <style:style style:name="T1022_4" style:family="text">
      <style:text-properties fo:font-size="10pt" style:font-size-asian="10pt" style:font-name-complex="Arial" style:font-size-complex="10pt" fo:language-asian="en" fo:country-asian="GB"/>
    </style:style>
    <style:style style:name="T1022_5" style:family="text">
      <style:text-properties fo:font-size="10pt" style:font-size-asian="10pt" style:font-name-complex="Arial" style:font-size-complex="10pt" fo:language-asian="en" fo:country-asian="GB"/>
    </style:style>
    <style:style style:name="T1022_6" style:family="text">
      <style:text-properties fo:font-size="10pt" style:font-size-asian="10pt" style:font-name-complex="Arial" style:font-size-complex="10pt" fo:language-asian="en" fo:country-asian="GB"/>
    </style:style>
    <style:style style:name="T1022_7" style:family="text">
      <style:text-properties fo:font-size="10pt" style:font-size-asian="10pt" style:font-name-complex="Arial" style:font-size-complex="10pt" fo:language-asian="en" fo:country-asian="GB"/>
    </style:style>
    <style:style style:name="T1022_8" style:family="text">
      <style:text-properties fo:font-size="10pt" style:font-size-asian="10pt" style:font-name-complex="Arial" style:font-size-complex="10pt" fo:language-asian="en" fo:country-asian="GB"/>
    </style:style>
    <style:style style:name="T1022_9" style:family="text">
      <style:text-properties fo:font-size="10pt" style:font-size-asian="10pt" style:font-name-complex="Arial" style:font-size-complex="10pt" fo:language-asian="en" fo:country-asian="GB"/>
    </style:style>
    <style:style style:name="T1022_10" style:family="text">
      <style:text-properties fo:font-size="10pt" style:font-size-asian="10pt" style:font-name-complex="Arial" style:font-size-complex="10pt" fo:language-asian="en" fo:country-asian="GB"/>
    </style:style>
    <style:style style:name="T1022_11" style:family="text">
      <style:text-properties fo:font-size="10pt" style:font-size-asian="10pt" style:font-name-complex="Arial" style:font-size-complex="10pt" fo:language-asian="en" fo:country-asian="GB"/>
    </style:style>
    <style:style style:name="T1022_12" style:family="text">
      <style:text-properties fo:font-size="10pt" style:font-size-asian="10pt" style:font-name-complex="Arial" style:font-size-complex="10pt" fo:language-asian="en" fo:country-asian="GB"/>
    </style:style>
    <style:style style:name="T1022_13" style:family="text">
      <style:text-properties fo:font-size="10pt" style:font-size-asian="10pt" style:font-name-complex="Arial" style:font-size-complex="10pt" fo:language-asian="en" fo:country-asian="GB"/>
    </style:style>
    <style:style style:name="T1022_14" style:family="text">
      <style:text-properties fo:font-size="10pt" style:font-size-asian="10pt" style:font-name-complex="Arial" style:font-size-complex="10pt" fo:language-asian="en" fo:country-asian="GB"/>
    </style:style>
    <style:style style:name="T1022_15" style:family="text">
      <style:text-properties fo:font-size="10pt" style:font-size-asian="10pt" style:font-name-complex="Arial" style:font-size-complex="10pt" fo:language-asian="en" fo:country-asian="GB"/>
    </style:style>
    <style:style style:name="T1022_16" style:family="text">
      <style:text-properties fo:font-size="10pt" style:font-size-asian="10pt" style:font-name-complex="Arial" style:font-size-complex="10pt" fo:language-asian="en" fo:country-asian="GB"/>
    </style:style>
    <style:style style:name="T1022_17" style:family="text">
      <style:text-properties fo:font-size="10pt" style:font-size-asian="10pt" style:font-name-complex="Arial" style:font-size-complex="10pt" fo:language-asian="en" fo:country-asian="GB"/>
    </style:style>
    <style:style style:name="T1022_18" style:family="text">
      <style:text-properties fo:font-size="10pt" style:font-size-asian="10pt" style:font-name-complex="Arial" style:font-size-complex="10pt" fo:language-asian="en" fo:country-asian="GB"/>
    </style:style>
    <style:style style:name="Table23" style:family="table">
      <style:table-properties table:align="left" style:width="15.244cm" fo:margin-left="0cm"/>
    </style:style>
    <style:style style:name="Column89" style:family="table-column">
      <style:table-column-properties style:column-width="10.493cm"/>
    </style:style>
    <style:style style:name="Column90" style:family="table-column">
      <style:table-column-properties style:column-width="4.75cm"/>
    </style:style>
    <style:style style:name="Row85" style:family="table-row">
      <style:table-row-properties style:min-row-height="0.512cm"/>
    </style:style>
    <style:style style:name="Cell295" style:family="table-cell">
      <style:table-cell-properties fo:background-color="#156082" style:vertical-align="bottom" fo:border-top="#44b3e1 0.018cm solid" fo:border-bottom="#44b3e1 0.018cm solid" fo:padding-left="0.19cm" fo:border-left="#44b3e1 0.018cm solid" fo:padding-right="0.19cm" fo:wrap-option="no-wrap"/>
    </style:style>
    <style:style style:name="P1023" style:family="paragraph" style:parent-style-name="Normal">
      <style:paragraph-properties fo:line-height="100%" fo:margin-bottom="0cm"/>
    </style:style>
    <style:style style:name="T1023_1" style:family="text">
      <style:text-properties fo:color="#ffffff" style:font-name="Aptos Narrow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96" style:family="table-cell">
      <style:table-cell-properties fo:background-color="#156082" style:vertical-align="bottom" fo:border-top="#44b3e1 0.018cm solid" fo:border-bottom="#44b3e1 0.018cm solid" fo:padding-left="0.19cm" fo:padding-right="0.19cm" fo:wrap-option="no-wrap"/>
    </style:style>
    <style:style style:name="P1024" style:family="paragraph" style:parent-style-name="Normal">
      <style:paragraph-properties fo:line-height="100%" fo:margin-bottom="0cm"/>
    </style:style>
    <style:style style:name="T1024_1" style:family="text">
      <style:text-properties fo:color="#ffffff" style:font-name="Aptos Narrow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86" style:family="table-row">
      <style:table-row-properties style:min-row-height="7.673cm"/>
    </style:style>
    <style:style style:name="Cell297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25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5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5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5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98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26" style:family="paragraph" style:parent-style-name="Normal">
      <style:paragraph-properties style:line-height-at-least="0.459cm" fo:margin-bottom="0cm"/>
    </style:style>
    <style:style style:name="T102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6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7" style:family="table-row">
      <style:table-row-properties style:min-row-height="4.092cm"/>
    </style:style>
    <style:style style:name="Cell299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27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7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0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28" style:family="paragraph" style:parent-style-name="Normal">
      <style:paragraph-properties style:line-height-at-least="0.459cm" fo:margin-bottom="0cm"/>
    </style:style>
    <style:style style:name="T102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8_1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8" style:family="table-row">
      <style:table-row-properties style:min-row-height="10.231cm"/>
    </style:style>
    <style:style style:name="Cell301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29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2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2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30" style:family="paragraph" style:parent-style-name="Normal">
      <style:paragraph-properties style:line-height-at-least="0.459cm" fo:margin-bottom="0cm"/>
    </style:style>
    <style:style style:name="T103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0_1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31" style:family="paragraph" style:parent-style-name="Normal">
      <style:paragraph-properties style:line-height-at-least="0.459cm" fo:margin-bottom="0cm"/>
    </style:style>
    <style:style style:name="T103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9" style:family="table-row">
      <style:table-row-properties style:min-row-height="6.138cm"/>
    </style:style>
    <style:style style:name="Cell303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32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4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33" style:family="paragraph" style:parent-style-name="Normal">
      <style:paragraph-properties style:line-height-at-least="0.459cm" fo:margin-bottom="0cm"/>
    </style:style>
    <style:style style:name="T103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0" style:family="table-row">
      <style:table-row-properties style:min-row-height="7.673cm"/>
    </style:style>
    <style:style style:name="Cell305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34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6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35" style:family="paragraph" style:parent-style-name="Normal">
      <style:paragraph-properties style:line-height-at-least="0.459cm" fo:margin-bottom="0cm"/>
    </style:style>
    <style:style style:name="T103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5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5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1" style:family="table-row">
      <style:table-row-properties style:min-row-height="7.161cm"/>
    </style:style>
    <style:style style:name="Cell307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36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8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37" style:family="paragraph" style:parent-style-name="Normal">
      <style:paragraph-properties style:line-height-at-least="0.459cm" fo:margin-bottom="0cm"/>
    </style:style>
    <style:style style:name="T103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7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7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7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7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2" style:family="table-row">
      <style:table-row-properties style:min-row-height="4.604cm"/>
    </style:style>
    <style:style style:name="Cell309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38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8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8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0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39" style:family="paragraph" style:parent-style-name="pf0">
      <style:paragraph-properties style:line-height-at-least="0.459cm" fo:margin-bottom="0.494cm"/>
    </style:style>
    <style:style style:name="T1039_1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2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3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4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5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6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7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8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9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0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1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2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3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4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5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6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7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39_18" style:family="text" style:parent-style-name="cf01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40" style:family="paragraph" style:parent-style-name="Normal">
      <style:paragraph-properties style:line-height-at-least="0.459cm" fo:margin-bottom="0cm"/>
      <style:text-properties fo:background-color="#ffff00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3" style:family="table-row">
      <style:table-row-properties style:min-row-height="8.696cm"/>
    </style:style>
    <style:style style:name="Cell311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41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44b3e1 0.018cm solid" fo:border-bottom="#44b3e1 0.018cm solid" fo:padding-left="0.19cm" fo:border-left="#44b3e1 0.018cm solid" fo:padding-right="0.19cm" fo:wrap-option="wrap"/>
    </style:style>
    <style:style style:name="P1042" style:family="paragraph" style:parent-style-name="Normal">
      <style:paragraph-properties style:line-height-at-least="0.459cm" fo:margin-bottom="0cm"/>
    </style:style>
    <style:style style:name="T104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2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4" style:family="table-row">
      <style:table-row-properties style:min-row-height="5.627cm"/>
    </style:style>
    <style:style style:name="Cell313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43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3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4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44" style:family="paragraph" style:parent-style-name="Normal">
      <style:paragraph-properties style:line-height-at-least="0.459cm" fo:margin-bottom="0cm"/>
    </style:style>
    <style:style style:name="T104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5" style:family="table-row">
      <style:table-row-properties style:min-row-height="4.604cm"/>
    </style:style>
    <style:style style:name="Cell315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45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5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5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6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46" style:family="paragraph" style:parent-style-name="Normal">
      <style:paragraph-properties style:line-height-at-least="0.459cm" fo:margin-bottom="0cm"/>
    </style:style>
    <style:style style:name="T104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6" style:family="table-row">
      <style:table-row-properties style:min-row-height="5.115cm"/>
    </style:style>
    <style:style style:name="Cell317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47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8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48" style:family="paragraph" style:parent-style-name="Normal">
      <style:paragraph-properties style:line-height-at-least="0.459cm" fo:margin-bottom="0cm"/>
    </style:style>
    <style:style style:name="T104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8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7" style:family="table-row">
      <style:table-row-properties style:min-row-height="1.764cm"/>
    </style:style>
    <style:style style:name="Cell319" style:family="table-cell">
      <style:table-cell-properties style:vertical-align="middle" fo:border-top="#44b3e1 0.018cm solid" fo:border-bottom="#44b3e1 0.018cm solid" fo:padding-left="0.19cm" fo:border-left="#44b3e1 0.018cm solid" fo:padding-right="0.19cm" fo:wrap-option="no-wrap"/>
    </style:style>
    <style:style style:name="P1049" style:family="paragraph" style:parent-style-name="List_20_Paragraph">
      <style:paragraph-properties fo:text-align="justify" fo:text-indent="-0.635cm" style:line-height-at-least="0.459cm" fo:margin-bottom="0.423cm" fo:margin-left="1.27cm"/>
    </style:style>
    <style:style style:name="T104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49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9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0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50" style:family="paragraph" style:parent-style-name="Normal">
      <style:paragraph-properties style:line-height-at-least="0.459cm" fo:margin-bottom="0cm"/>
    </style:style>
    <style:style style:name="T105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8" style:family="table-row">
      <style:table-row-properties style:min-row-height="3.069cm"/>
    </style:style>
    <style:style style:name="Cell321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51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2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52" style:family="paragraph" style:parent-style-name="Normal">
      <style:paragraph-properties style:line-height-at-least="0.459cm" fo:margin-bottom="0cm"/>
    </style:style>
    <style:style style:name="T105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9" style:family="table-row">
      <style:table-row-properties style:min-row-height="5.115cm"/>
    </style:style>
    <style:style style:name="Cell323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53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4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54" style:family="paragraph" style:parent-style-name="Normal">
      <style:paragraph-properties style:line-height-at-least="0.459cm" fo:margin-bottom="0cm"/>
    </style:style>
    <style:style style:name="T105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0" style:family="table-row">
      <style:table-row-properties style:min-row-height="5.115cm"/>
    </style:style>
    <style:style style:name="Cell325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55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5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6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56" style:family="paragraph" style:parent-style-name="Normal">
      <style:paragraph-properties style:line-height-at-least="0.459cm" fo:margin-bottom="0cm"/>
    </style:style>
    <style:style style:name="T105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1" style:family="table-row">
      <style:table-row-properties style:min-row-height="1.535cm"/>
    </style:style>
    <style:style style:name="Cell327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57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8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58" style:family="paragraph" style:parent-style-name="Normal">
      <style:paragraph-properties style:line-height-at-least="0.459cm" fo:margin-bottom="0cm"/>
    </style:style>
    <style:style style:name="T105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2" style:family="table-row">
      <style:table-row-properties style:min-row-height="4.604cm"/>
    </style:style>
    <style:style style:name="Cell329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59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5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0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60" style:family="paragraph" style:parent-style-name="Normal">
      <style:paragraph-properties style:line-height-at-least="0.459cm" fo:margin-bottom="0cm"/>
    </style:style>
    <style:style style:name="T106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61" style:family="paragraph" style:parent-style-name="Normal">
      <style:paragraph-properties style:line-height-at-least="0.459cm" fo:margin-bottom="0cm"/>
    </style:style>
    <style:style style:name="T106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3" style:family="table-row">
      <style:table-row-properties style:min-row-height="2.046cm"/>
    </style:style>
    <style:style style:name="Cell331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62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2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63" style:family="paragraph" style:parent-style-name="Normal">
      <style:paragraph-properties style:line-height-at-least="0.459cm" fo:margin-bottom="0cm"/>
    </style:style>
    <style:style style:name="T106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4" style:family="table-row">
      <style:table-row-properties style:min-row-height="5.627cm"/>
    </style:style>
    <style:style style:name="Cell333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64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4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4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65" style:family="paragraph" style:parent-style-name="Normal">
      <style:paragraph-properties style:line-height-at-least="0.459cm" fo:margin-bottom="0cm"/>
    </style:style>
    <style:style style:name="T106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5" style:family="table-row">
      <style:table-row-properties style:min-row-height="7.673cm"/>
    </style:style>
    <style:style style:name="Cell335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66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6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67" style:family="paragraph" style:parent-style-name="Normal">
      <style:paragraph-properties style:line-height-at-least="0.459cm" fo:margin-bottom="0cm"/>
    </style:style>
    <style:style style:name="T106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6" style:family="table-row">
      <style:table-row-properties style:min-row-height="1.535cm"/>
    </style:style>
    <style:style style:name="Cell337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68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8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69" style:family="paragraph" style:parent-style-name="Normal">
      <style:paragraph-properties style:line-height-at-least="0.459cm" fo:margin-bottom="0cm"/>
    </style:style>
    <style:style style:name="T106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7" style:family="table-row">
      <style:table-row-properties style:min-row-height="1.535cm"/>
    </style:style>
    <style:style style:name="Cell339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70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40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71" style:family="paragraph" style:parent-style-name="Normal">
      <style:paragraph-properties style:line-height-at-least="0.459cm" fo:margin-bottom="0cm"/>
    </style:style>
    <style:style style:name="T107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1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1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8" style:family="table-row">
      <style:table-row-properties style:min-row-height="2.558cm"/>
    </style:style>
    <style:style style:name="Cell341" style:family="table-cell">
      <style:table-cell-properties fo:background-color="#c0e6f5" style:vertical-align="bottom" fo:border-top="#44b3e1 0.018cm solid" fo:border-bottom="#44b3e1 0.018cm solid" fo:padding-left="0.19cm" fo:border-left="#44b3e1 0.018cm solid" fo:padding-right="0.19cm" fo:wrap-option="wrap"/>
    </style:style>
    <style:style style:name="P1072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42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73" style:family="paragraph" style:parent-style-name="Normal">
      <style:paragraph-properties style:line-height-at-least="0.459cm" fo:margin-bottom="0cm"/>
    </style:style>
    <style:style style:name="T107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7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7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07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074" style:family="paragraph" style:parent-style-name="Normal">
      <style:paragraph-properties style:line-height-at-least="0.459cm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9" style:family="table-row">
      <style:table-row-properties style:min-row-height="3.581cm"/>
    </style:style>
    <style:style style:name="Cell343" style:family="table-cell">
      <style:table-cell-properties style:vertical-align="bottom" fo:border-top="#44b3e1 0.018cm solid" fo:border-bottom="#44b3e1 0.018cm solid" fo:padding-left="0.19cm" fo:border-left="#44b3e1 0.018cm solid" fo:padding-right="0.19cm" fo:wrap-option="wrap"/>
    </style:style>
    <style:style style:name="P1075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44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76" style:family="paragraph" style:parent-style-name="Normal">
      <style:paragraph-properties style:line-height-at-least="0.459cm" fo:margin-bottom="0cm"/>
    </style:style>
    <style:style style:name="T107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0" style:family="table-row">
      <style:table-row-properties style:min-row-height="2.205cm"/>
    </style:style>
    <style:style style:name="Cell345" style:family="table-cell">
      <style:table-cell-properties fo:background-color="#c0e6f5" style:vertical-align="middle" fo:border-top="#44b3e1 0.018cm solid" fo:border-bottom="#44b3e1 0.018cm solid" fo:padding-left="0.19cm" fo:border-left="#44b3e1 0.018cm solid" fo:padding-right="0.19cm" fo:wrap-option="wrap"/>
    </style:style>
    <style:style style:name="P1077" style:family="paragraph" style:parent-style-name="List_20_Paragraph">
      <style:paragraph-properties fo:text-indent="-0.635cm" style:line-height-at-least="0.459cm" fo:margin-bottom="0.423cm" fo:margin-left="1.27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46" style:family="table-cell">
      <style:table-cell-properties style:vertical-align="bottom" fo:border-top="#44b3e1 0.018cm solid" fo:border-bottom="#44b3e1 0.018cm solid" fo:padding-left="0.19cm" fo:padding-right="0.19cm" fo:wrap-option="no-wrap"/>
    </style:style>
    <style:style style:name="P1078" style:family="paragraph" style:parent-style-name="Normal">
      <style:paragraph-properties style:line-height-at-least="0.459cm" fo:margin-bottom="0cm"/>
    </style:style>
    <style:style style:name="T10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79" style:family="paragraph" style:parent-style-name="Normal"/>
    <style:style style:name="P1080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081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082" style:family="paragraph" style:parent-style-name="Normal">
      <style:paragraph-properties fo:line-height="108%" fo:margin-bottom="0.282cm"/>
    </style:style>
    <style:style style:name="P1083" style:family="paragraph" style:parent-style-name="Normal">
      <style:paragraph-properties fo:line-height="108%" fo:margin-bottom="0.282cm"/>
    </style:style>
    <style:style style:name="P1084" style:family="paragraph" style:parent-style-name="Normal">
      <style:paragraph-properties fo:break-before="page" fo:line-height="108%" fo:margin-bottom="0.282cm"/>
    </style:style>
    <style:style style:name="P1085" style:family="paragraph" style:parent-style-name="Normal">
      <style:paragraph-properties fo:line-height="108%" fo:margin-bottom="0.282cm"/>
    </style:style>
    <style:style style:name="T1085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85_2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85_3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85_4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85_5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P1086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087" style:family="paragraph" style:parent-style-name="Normal">
      <style:paragraph-properties fo:line-height="108%" fo:margin-bottom="0.282cm"/>
    </style:style>
    <style:style style:name="T1087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4" style:family="table">
      <style:table-properties table:align="left" style:width="10.354cm" fo:margin-left="0cm"/>
    </style:style>
    <style:style style:name="Column91" style:family="table-column">
      <style:table-column-properties style:column-width="7.743cm"/>
    </style:style>
    <style:style style:name="Column92" style:family="table-column">
      <style:table-column-properties style:column-width="1.236cm"/>
    </style:style>
    <style:style style:name="Column93" style:family="table-column">
      <style:table-column-properties style:column-width="1.374cm"/>
    </style:style>
    <style:style style:name="Row111" style:family="table-row">
      <style:table-row-properties style:min-row-height="0.547cm"/>
    </style:style>
    <style:style style:name="Cell34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8" style:family="paragraph" style:parent-style-name="Normal">
      <style:paragraph-properties fo:line-height="108%" fo:margin-bottom="0.282cm"/>
    </style:style>
    <style:style style:name="T10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4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9" style:family="paragraph" style:parent-style-name="Normal">
      <style:paragraph-properties fo:line-height="108%" fo:margin-bottom="0.282cm"/>
    </style:style>
    <style:style style:name="T108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4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0" style:family="paragraph" style:parent-style-name="Normal">
      <style:paragraph-properties fo:line-height="108%" fo:margin-bottom="0.282cm"/>
    </style:style>
    <style:style style:name="T109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12" style:family="table-row">
      <style:table-row-properties style:min-row-height="0.547cm"/>
    </style:style>
    <style:style style:name="Cell3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1" style:family="paragraph" style:parent-style-name="Normal">
      <style:paragraph-properties fo:line-height="108%" fo:margin-bottom="0.282cm"/>
    </style:style>
    <style:style style:name="T10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2" style:family="paragraph" style:parent-style-name="Normal">
      <style:paragraph-properties fo:line-height="108%" fo:margin-bottom="0.282cm"/>
    </style:style>
    <style:style style:name="T109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3" style:family="paragraph" style:parent-style-name="Normal">
      <style:paragraph-properties fo:line-height="108%" fo:margin-bottom="0.282cm"/>
    </style:style>
    <style:style style:name="T109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13" style:family="table-row">
      <style:table-row-properties style:min-row-height="0.547cm"/>
    </style:style>
    <style:style style:name="Cell3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4" style:family="paragraph" style:parent-style-name="Normal">
      <style:paragraph-properties fo:line-height="108%" fo:margin-bottom="0.282cm"/>
    </style:style>
    <style:style style:name="T10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09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09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5" style:family="paragraph" style:parent-style-name="Normal">
      <style:paragraph-properties fo:line-height="108%" fo:margin-bottom="0.282cm"/>
    </style:style>
    <style:style style:name="T10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6" style:family="paragraph" style:parent-style-name="Normal">
      <style:paragraph-properties fo:line-height="108%" fo:margin-bottom="0.282cm"/>
    </style:style>
    <style:style style:name="T10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14" style:family="table-row">
      <style:table-row-properties style:min-row-height="0.547cm"/>
    </style:style>
    <style:style style:name="Cell3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7" style:family="paragraph" style:parent-style-name="Normal">
      <style:paragraph-properties fo:line-height="108%" fo:margin-bottom="0.282cm"/>
    </style:style>
    <style:style style:name="T109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8" style:family="paragraph" style:parent-style-name="Normal">
      <style:paragraph-properties fo:line-height="108%" fo:margin-bottom="0.282cm"/>
    </style:style>
    <style:style style:name="T109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9" style:family="paragraph" style:parent-style-name="Normal">
      <style:paragraph-properties fo:line-height="108%" fo:margin-bottom="0.282cm"/>
    </style:style>
    <style:style style:name="T109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15" style:family="table-row">
      <style:table-row-properties style:min-row-height="0.547cm"/>
    </style:style>
    <style:style style:name="Cell3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0" style:family="paragraph" style:parent-style-name="Normal">
      <style:paragraph-properties fo:line-height="108%" fo:margin-bottom="0.282cm"/>
    </style:style>
    <style:style style:name="T11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1" style:family="paragraph" style:parent-style-name="Normal">
      <style:paragraph-properties fo:line-height="108%" fo:margin-bottom="0.282cm"/>
    </style:style>
    <style:style style:name="T110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2" style:family="paragraph" style:parent-style-name="Normal">
      <style:paragraph-properties fo:line-height="108%" fo:margin-bottom="0.282cm"/>
    </style:style>
    <style:style style:name="T110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16" style:family="table-row">
      <style:table-row-properties style:min-row-height="0.547cm"/>
    </style:style>
    <style:style style:name="Cell36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3" style:family="paragraph" style:parent-style-name="Normal">
      <style:paragraph-properties fo:line-height="108%" fo:margin-bottom="0.282cm"/>
    </style:style>
    <style:style style:name="T11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6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4" style:family="paragraph" style:parent-style-name="Normal">
      <style:paragraph-properties fo:line-height="108%" fo:margin-bottom="0.282cm"/>
    </style:style>
    <style:style style:name="T11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6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5" style:family="paragraph" style:parent-style-name="Normal">
      <style:paragraph-properties fo:line-height="108%" fo:margin-bottom="0.282cm"/>
    </style:style>
    <style:style style:name="T11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106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107" style:family="paragraph" style:parent-style-name="Normal">
      <style:paragraph-properties fo:line-height="108%" fo:margin-bottom="0.282cm"/>
    </style:style>
    <style:style style:name="T1107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5" style:family="table">
      <style:table-properties table:align="left" style:width="9.603cm" fo:margin-left="0cm"/>
    </style:style>
    <style:style style:name="Column94" style:family="table-column">
      <style:table-column-properties style:column-width="6.992cm"/>
    </style:style>
    <style:style style:name="Column95" style:family="table-column">
      <style:table-column-properties style:column-width="1.236cm"/>
    </style:style>
    <style:style style:name="Column96" style:family="table-column">
      <style:table-column-properties style:column-width="1.374cm"/>
    </style:style>
    <style:style style:name="Row117" style:family="table-row">
      <style:table-row-properties style:min-row-height="0.547cm"/>
    </style:style>
    <style:style style:name="Cell36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8" style:family="paragraph" style:parent-style-name="Normal">
      <style:paragraph-properties fo:line-height="108%" fo:margin-bottom="0.282cm"/>
    </style:style>
    <style:style style:name="T11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6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9" style:family="paragraph" style:parent-style-name="Normal">
      <style:paragraph-properties fo:line-height="108%" fo:margin-bottom="0.282cm"/>
    </style:style>
    <style:style style:name="T11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67" style:family="table-cell">
      <style:table-cell-properties fo:background-color="#deebf6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0" style:family="paragraph" style:parent-style-name="Normal">
      <style:paragraph-properties fo:line-height="108%" fo:margin-bottom="0.282cm"/>
    </style:style>
    <style:style style:name="T11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18" style:family="table-row">
      <style:table-row-properties style:min-row-height="0.547cm"/>
    </style:style>
    <style:style style:name="Cell3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1" style:family="paragraph" style:parent-style-name="Normal">
      <style:paragraph-properties fo:line-height="108%" fo:margin-bottom="0.282cm"/>
    </style:style>
    <style:style style:name="T11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2" style:family="paragraph" style:parent-style-name="Normal">
      <style:paragraph-properties fo:line-height="108%" fo:margin-bottom="0.282cm"/>
    </style:style>
    <style:style style:name="T11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3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3" style:family="paragraph" style:parent-style-name="Normal">
      <style:paragraph-properties fo:line-height="108%" fo:margin-bottom="0.282cm"/>
    </style:style>
    <style:style style:name="T11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19" style:family="table-row">
      <style:table-row-properties style:min-row-height="0.547cm"/>
    </style:style>
    <style:style style:name="Cell3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4" style:family="paragraph" style:parent-style-name="Normal">
      <style:paragraph-properties fo:line-height="108%" fo:margin-bottom="0.282cm"/>
    </style:style>
    <style:style style:name="T11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5" style:family="paragraph" style:parent-style-name="Normal">
      <style:paragraph-properties fo:line-height="108%" fo:margin-bottom="0.282cm"/>
    </style:style>
    <style:style style:name="T11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6" style:family="paragraph" style:parent-style-name="Normal">
      <style:paragraph-properties fo:line-height="108%" fo:margin-bottom="0.282cm"/>
    </style:style>
    <style:style style:name="T11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0" style:family="table-row">
      <style:table-row-properties style:min-row-height="0.547cm"/>
    </style:style>
    <style:style style:name="Cell3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7" style:family="paragraph" style:parent-style-name="Normal">
      <style:paragraph-properties fo:line-height="108%" fo:margin-bottom="0.282cm"/>
    </style:style>
    <style:style style:name="T11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8" style:family="paragraph" style:parent-style-name="Normal">
      <style:paragraph-properties fo:line-height="108%" fo:margin-bottom="0.282cm"/>
    </style:style>
    <style:style style:name="T11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9" style:family="paragraph" style:parent-style-name="Normal">
      <style:paragraph-properties fo:line-height="108%" fo:margin-bottom="0.282cm"/>
    </style:style>
    <style:style style:name="T11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1" style:family="table-row">
      <style:table-row-properties style:min-row-height="0.547cm"/>
    </style:style>
    <style:style style:name="Cell3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0" style:family="paragraph" style:parent-style-name="Normal">
      <style:paragraph-properties fo:line-height="108%" fo:margin-bottom="0.282cm"/>
    </style:style>
    <style:style style:name="T11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1" style:family="paragraph" style:parent-style-name="Normal">
      <style:paragraph-properties fo:line-height="108%" fo:margin-bottom="0.282cm"/>
    </style:style>
    <style:style style:name="T11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2" style:family="paragraph" style:parent-style-name="Normal">
      <style:paragraph-properties fo:line-height="108%" fo:margin-bottom="0.282cm"/>
    </style:style>
    <style:style style:name="T11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2" style:family="table-row">
      <style:table-row-properties style:min-row-height="0.547cm"/>
    </style:style>
    <style:style style:name="Cell3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3" style:family="paragraph" style:parent-style-name="Normal">
      <style:paragraph-properties fo:line-height="108%" fo:margin-bottom="0.282cm"/>
    </style:style>
    <style:style style:name="T11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4" style:family="paragraph" style:parent-style-name="Normal">
      <style:paragraph-properties fo:line-height="108%" fo:margin-bottom="0.282cm"/>
    </style:style>
    <style:style style:name="T11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5" style:family="paragraph" style:parent-style-name="Normal">
      <style:paragraph-properties fo:line-height="108%" fo:margin-bottom="0.282cm"/>
    </style:style>
    <style:style style:name="T11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3" style:family="table-row">
      <style:table-row-properties style:min-row-height="0.547cm"/>
    </style:style>
    <style:style style:name="Cell3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6" style:family="paragraph" style:parent-style-name="Normal">
      <style:paragraph-properties fo:line-height="108%" fo:margin-bottom="0.282cm"/>
    </style:style>
    <style:style style:name="T11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7" style:family="paragraph" style:parent-style-name="Normal">
      <style:paragraph-properties fo:line-height="108%" fo:margin-bottom="0.282cm"/>
    </style:style>
    <style:style style:name="T11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8" style:family="paragraph" style:parent-style-name="Normal">
      <style:paragraph-properties fo:line-height="108%" fo:margin-bottom="0.282cm"/>
    </style:style>
    <style:style style:name="T11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4" style:family="table-row">
      <style:table-row-properties style:min-row-height="0.547cm"/>
    </style:style>
    <style:style style:name="Cell3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9" style:family="paragraph" style:parent-style-name="Normal">
      <style:paragraph-properties fo:line-height="108%" fo:margin-bottom="0.282cm"/>
    </style:style>
    <style:style style:name="T11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0" style:family="paragraph" style:parent-style-name="Normal">
      <style:paragraph-properties fo:line-height="108%" fo:margin-bottom="0.282cm"/>
    </style:style>
    <style:style style:name="T11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1" style:family="paragraph" style:parent-style-name="Normal">
      <style:paragraph-properties fo:line-height="108%" fo:margin-bottom="0.282cm"/>
    </style:style>
    <style:style style:name="T11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5" style:family="table-row">
      <style:table-row-properties style:min-row-height="0.547cm"/>
    </style:style>
    <style:style style:name="Cell3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2" style:family="paragraph" style:parent-style-name="Normal">
      <style:paragraph-properties fo:line-height="108%" fo:margin-bottom="0.282cm"/>
    </style:style>
    <style:style style:name="T11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3" style:family="paragraph" style:parent-style-name="Normal">
      <style:paragraph-properties fo:line-height="108%" fo:margin-bottom="0.282cm"/>
    </style:style>
    <style:style style:name="T11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4" style:family="paragraph" style:parent-style-name="Normal">
      <style:paragraph-properties fo:line-height="108%" fo:margin-bottom="0.282cm"/>
    </style:style>
    <style:style style:name="T11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6" style:family="table-row">
      <style:table-row-properties style:min-row-height="0.547cm"/>
    </style:style>
    <style:style style:name="Cell3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5" style:family="paragraph" style:parent-style-name="Normal">
      <style:paragraph-properties fo:line-height="108%" fo:margin-bottom="0.282cm"/>
    </style:style>
    <style:style style:name="T11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6" style:family="paragraph" style:parent-style-name="Normal">
      <style:paragraph-properties fo:line-height="108%" fo:margin-bottom="0.282cm"/>
    </style:style>
    <style:style style:name="T11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7" style:family="paragraph" style:parent-style-name="Normal">
      <style:paragraph-properties fo:line-height="108%" fo:margin-bottom="0.282cm"/>
    </style:style>
    <style:style style:name="T11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7" style:family="table-row">
      <style:table-row-properties style:min-row-height="0.547cm"/>
    </style:style>
    <style:style style:name="Cell3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8" style:family="paragraph" style:parent-style-name="Normal">
      <style:paragraph-properties fo:line-height="108%" fo:margin-bottom="0.282cm"/>
    </style:style>
    <style:style style:name="T11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9" style:family="paragraph" style:parent-style-name="Normal">
      <style:paragraph-properties fo:line-height="108%" fo:margin-bottom="0.282cm"/>
    </style:style>
    <style:style style:name="T11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0" style:family="paragraph" style:parent-style-name="Normal">
      <style:paragraph-properties fo:line-height="108%" fo:margin-bottom="0.282cm"/>
    </style:style>
    <style:style style:name="T11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8" style:family="table-row">
      <style:table-row-properties style:min-row-height="0.547cm"/>
    </style:style>
    <style:style style:name="Cell39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1" style:family="paragraph" style:parent-style-name="Normal">
      <style:paragraph-properties fo:line-height="108%" fo:margin-bottom="0.282cm"/>
    </style:style>
    <style:style style:name="T11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39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2" style:family="paragraph" style:parent-style-name="Normal">
      <style:paragraph-properties fo:line-height="108%" fo:margin-bottom="0.282cm"/>
    </style:style>
    <style:style style:name="T11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3" style:family="paragraph" style:parent-style-name="Normal">
      <style:paragraph-properties fo:line-height="108%" fo:margin-bottom="0.282cm"/>
    </style:style>
    <style:style style:name="T114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29" style:family="table-row">
      <style:table-row-properties style:min-row-height="0.547cm"/>
    </style:style>
    <style:style style:name="Cell40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4" style:family="paragraph" style:parent-style-name="Normal">
      <style:paragraph-properties fo:line-height="108%" fo:margin-bottom="0.282cm"/>
    </style:style>
    <style:style style:name="T114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5" style:family="paragraph" style:parent-style-name="Normal">
      <style:paragraph-properties fo:line-height="108%" fo:margin-bottom="0.282cm"/>
    </style:style>
    <style:style style:name="T11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6" style:family="paragraph" style:parent-style-name="Normal">
      <style:paragraph-properties fo:line-height="108%" fo:margin-bottom="0.282cm"/>
    </style:style>
    <style:style style:name="T11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0" style:family="table-row">
      <style:table-row-properties style:min-row-height="0.547cm"/>
    </style:style>
    <style:style style:name="Cell40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7" style:family="paragraph" style:parent-style-name="Normal">
      <style:paragraph-properties fo:line-height="108%" fo:margin-bottom="0.282cm"/>
    </style:style>
    <style:style style:name="T11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8" style:family="paragraph" style:parent-style-name="Normal">
      <style:paragraph-properties fo:line-height="108%" fo:margin-bottom="0.282cm"/>
    </style:style>
    <style:style style:name="T11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9" style:family="paragraph" style:parent-style-name="Normal">
      <style:paragraph-properties fo:line-height="108%" fo:margin-bottom="0.282cm"/>
    </style:style>
    <style:style style:name="T11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1" style:family="table-row">
      <style:table-row-properties style:min-row-height="0.547cm"/>
    </style:style>
    <style:style style:name="Cell4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0" style:family="paragraph" style:parent-style-name="Normal">
      <style:paragraph-properties fo:line-height="108%" fo:margin-bottom="0.282cm"/>
    </style:style>
    <style:style style:name="T11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1" style:family="paragraph" style:parent-style-name="Normal">
      <style:paragraph-properties fo:line-height="108%" fo:margin-bottom="0.282cm"/>
    </style:style>
    <style:style style:name="T11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2" style:family="paragraph" style:parent-style-name="Normal">
      <style:paragraph-properties fo:line-height="108%" fo:margin-bottom="0.282cm"/>
    </style:style>
    <style:style style:name="T11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2" style:family="table-row">
      <style:table-row-properties style:min-row-height="0.547cm"/>
    </style:style>
    <style:style style:name="Cell41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3" style:family="paragraph" style:parent-style-name="Normal">
      <style:paragraph-properties fo:line-height="108%" fo:margin-bottom="0.282cm"/>
    </style:style>
    <style:style style:name="T11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4" style:family="paragraph" style:parent-style-name="Normal">
      <style:paragraph-properties fo:line-height="108%" fo:margin-bottom="0.282cm"/>
    </style:style>
    <style:style style:name="T11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5" style:family="paragraph" style:parent-style-name="Normal">
      <style:paragraph-properties fo:line-height="108%" fo:margin-bottom="0.282cm"/>
    </style:style>
    <style:style style:name="T11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3" style:family="table-row">
      <style:table-row-properties style:min-row-height="0.547cm"/>
    </style:style>
    <style:style style:name="Cell4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6" style:family="paragraph" style:parent-style-name="Normal">
      <style:paragraph-properties fo:line-height="108%" fo:margin-bottom="0.282cm"/>
    </style:style>
    <style:style style:name="T11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7" style:family="paragraph" style:parent-style-name="Normal">
      <style:paragraph-properties fo:line-height="108%" fo:margin-bottom="0.282cm"/>
    </style:style>
    <style:style style:name="T11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8" style:family="paragraph" style:parent-style-name="Normal">
      <style:paragraph-properties fo:line-height="108%" fo:margin-bottom="0.282cm"/>
    </style:style>
    <style:style style:name="T11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4" style:family="table-row">
      <style:table-row-properties style:min-row-height="0.547cm"/>
    </style:style>
    <style:style style:name="Cell41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9" style:family="paragraph" style:parent-style-name="Normal">
      <style:paragraph-properties fo:line-height="108%" fo:margin-bottom="0.282cm"/>
    </style:style>
    <style:style style:name="T11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0" style:family="paragraph" style:parent-style-name="Normal">
      <style:paragraph-properties fo:line-height="108%" fo:margin-bottom="0.282cm"/>
    </style:style>
    <style:style style:name="T11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1" style:family="paragraph" style:parent-style-name="Normal">
      <style:paragraph-properties fo:line-height="108%" fo:margin-bottom="0.282cm"/>
    </style:style>
    <style:style style:name="T11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5" style:family="table-row">
      <style:table-row-properties style:min-row-height="0.547cm"/>
    </style:style>
    <style:style style:name="Cell4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2" style:family="paragraph" style:parent-style-name="Normal">
      <style:paragraph-properties fo:line-height="108%" fo:margin-bottom="0.282cm"/>
    </style:style>
    <style:style style:name="T11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3" style:family="paragraph" style:parent-style-name="Normal">
      <style:paragraph-properties fo:line-height="108%" fo:margin-bottom="0.282cm"/>
    </style:style>
    <style:style style:name="T11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4" style:family="paragraph" style:parent-style-name="Normal">
      <style:paragraph-properties fo:line-height="108%" fo:margin-bottom="0.282cm"/>
    </style:style>
    <style:style style:name="T11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6" style:family="table-row">
      <style:table-row-properties style:min-row-height="0.547cm"/>
    </style:style>
    <style:style style:name="Cell42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5" style:family="paragraph" style:parent-style-name="Normal">
      <style:paragraph-properties fo:line-height="108%" fo:margin-bottom="0.282cm"/>
    </style:style>
    <style:style style:name="T11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6" style:family="paragraph" style:parent-style-name="Normal">
      <style:paragraph-properties fo:line-height="108%" fo:margin-bottom="0.282cm"/>
    </style:style>
    <style:style style:name="T11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7" style:family="paragraph" style:parent-style-name="Normal">
      <style:paragraph-properties fo:line-height="108%" fo:margin-bottom="0.282cm"/>
    </style:style>
    <style:style style:name="T11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7" style:family="table-row">
      <style:table-row-properties style:min-row-height="0.547cm"/>
    </style:style>
    <style:style style:name="Cell42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8" style:family="paragraph" style:parent-style-name="Normal">
      <style:paragraph-properties fo:line-height="108%" fo:margin-bottom="0.282cm"/>
    </style:style>
    <style:style style:name="T11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9" style:family="paragraph" style:parent-style-name="Normal">
      <style:paragraph-properties fo:line-height="108%" fo:margin-bottom="0.282cm"/>
    </style:style>
    <style:style style:name="T11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0" style:family="paragraph" style:parent-style-name="Normal">
      <style:paragraph-properties fo:line-height="108%" fo:margin-bottom="0.282cm"/>
    </style:style>
    <style:style style:name="T117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38" style:family="table-row">
      <style:table-row-properties style:min-row-height="0.547cm"/>
    </style:style>
    <style:style style:name="Cell42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1" style:family="paragraph" style:parent-style-name="Normal">
      <style:paragraph-properties fo:line-height="108%" fo:margin-bottom="0.282cm"/>
    </style:style>
    <style:style style:name="T11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T117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T117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2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2" style:family="paragraph" style:parent-style-name="Normal">
      <style:paragraph-properties fo:line-height="108%" fo:margin-bottom="0.282cm"/>
    </style:style>
    <style:style style:name="T11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3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3" style:family="paragraph" style:parent-style-name="Normal">
      <style:paragraph-properties fo:line-height="108%" fo:margin-bottom="0.282cm"/>
    </style:style>
    <style:style style:name="T11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39" style:family="table-row">
      <style:table-row-properties style:min-row-height="0.547cm"/>
    </style:style>
    <style:style style:name="Cell4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4" style:family="paragraph" style:parent-style-name="Normal">
      <style:paragraph-properties fo:line-height="108%" fo:margin-bottom="0.282cm"/>
    </style:style>
    <style:style style:name="T11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5" style:family="paragraph" style:parent-style-name="Normal">
      <style:paragraph-properties fo:line-height="108%" fo:margin-bottom="0.282cm"/>
    </style:style>
    <style:style style:name="T11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6" style:family="paragraph" style:parent-style-name="Normal">
      <style:paragraph-properties fo:line-height="108%" fo:margin-bottom="0.282cm"/>
    </style:style>
    <style:style style:name="T11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0" style:family="table-row">
      <style:table-row-properties style:min-row-height="0.547cm"/>
    </style:style>
    <style:style style:name="Cell4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7" style:family="paragraph" style:parent-style-name="Normal">
      <style:paragraph-properties fo:line-height="108%" fo:margin-bottom="0.282cm"/>
    </style:style>
    <style:style style:name="T11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8" style:family="paragraph" style:parent-style-name="Normal">
      <style:paragraph-properties fo:line-height="108%" fo:margin-bottom="0.282cm"/>
    </style:style>
    <style:style style:name="T11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9" style:family="paragraph" style:parent-style-name="Normal">
      <style:paragraph-properties fo:line-height="108%" fo:margin-bottom="0.282cm"/>
    </style:style>
    <style:style style:name="T117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1" style:family="table-row">
      <style:table-row-properties style:min-row-height="0.547cm"/>
    </style:style>
    <style:style style:name="Cell4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0" style:family="paragraph" style:parent-style-name="Normal">
      <style:paragraph-properties fo:line-height="108%" fo:margin-bottom="0.282cm"/>
    </style:style>
    <style:style style:name="T118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1" style:family="paragraph" style:parent-style-name="Normal">
      <style:paragraph-properties fo:line-height="108%" fo:margin-bottom="0.282cm"/>
    </style:style>
    <style:style style:name="T118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2" style:family="paragraph" style:parent-style-name="Normal">
      <style:paragraph-properties fo:line-height="108%" fo:margin-bottom="0.282cm"/>
    </style:style>
    <style:style style:name="T118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2" style:family="table-row">
      <style:table-row-properties style:min-row-height="0.547cm"/>
    </style:style>
    <style:style style:name="Cell4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3" style:family="paragraph" style:parent-style-name="Normal">
      <style:paragraph-properties fo:line-height="108%" fo:margin-bottom="0.282cm"/>
    </style:style>
    <style:style style:name="T118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4" style:family="paragraph" style:parent-style-name="Normal">
      <style:paragraph-properties fo:line-height="108%" fo:margin-bottom="0.282cm"/>
    </style:style>
    <style:style style:name="T118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5" style:family="paragraph" style:parent-style-name="Normal">
      <style:paragraph-properties fo:line-height="108%" fo:margin-bottom="0.282cm"/>
    </style:style>
    <style:style style:name="T118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3" style:family="table-row">
      <style:table-row-properties style:min-row-height="0.547cm"/>
    </style:style>
    <style:style style:name="Cell4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6" style:family="paragraph" style:parent-style-name="Normal">
      <style:paragraph-properties fo:line-height="108%" fo:margin-bottom="0.282cm"/>
    </style:style>
    <style:style style:name="T118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7" style:family="paragraph" style:parent-style-name="Normal">
      <style:paragraph-properties fo:line-height="108%" fo:margin-bottom="0.282cm"/>
    </style:style>
    <style:style style:name="T118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8" style:family="paragraph" style:parent-style-name="Normal">
      <style:paragraph-properties fo:line-height="108%" fo:margin-bottom="0.282cm"/>
    </style:style>
    <style:style style:name="T11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44" style:family="table-row">
      <style:table-row-properties style:min-row-height="0.547cm"/>
    </style:style>
    <style:style style:name="Cell4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9" style:family="paragraph" style:parent-style-name="Normal">
      <style:paragraph-properties fo:line-height="108%" fo:margin-bottom="0.282cm"/>
    </style:style>
    <style:style style:name="T118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0" style:family="paragraph" style:parent-style-name="Normal">
      <style:paragraph-properties fo:line-height="108%" fo:margin-bottom="0.282cm"/>
    </style:style>
    <style:style style:name="T119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1" style:family="paragraph" style:parent-style-name="Normal">
      <style:paragraph-properties fo:line-height="108%" fo:margin-bottom="0.282cm"/>
    </style:style>
    <style:style style:name="T11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5" style:family="table-row">
      <style:table-row-properties style:min-row-height="0.547cm"/>
    </style:style>
    <style:style style:name="Cell4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2" style:family="paragraph" style:parent-style-name="Normal">
      <style:paragraph-properties fo:line-height="108%" fo:margin-bottom="0.282cm"/>
    </style:style>
    <style:style style:name="T119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3" style:family="paragraph" style:parent-style-name="Normal">
      <style:paragraph-properties fo:line-height="108%" fo:margin-bottom="0.282cm"/>
    </style:style>
    <style:style style:name="T119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4" style:family="paragraph" style:parent-style-name="Normal">
      <style:paragraph-properties fo:line-height="108%" fo:margin-bottom="0.282cm"/>
    </style:style>
    <style:style style:name="T11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6" style:family="table-row">
      <style:table-row-properties style:min-row-height="0.547cm"/>
    </style:style>
    <style:style style:name="Cell4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5" style:family="paragraph" style:parent-style-name="Normal">
      <style:paragraph-properties fo:line-height="108%" fo:margin-bottom="0.282cm"/>
    </style:style>
    <style:style style:name="T11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6" style:family="paragraph" style:parent-style-name="Normal">
      <style:paragraph-properties fo:line-height="108%" fo:margin-bottom="0.282cm"/>
    </style:style>
    <style:style style:name="T11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7" style:family="paragraph" style:parent-style-name="Normal">
      <style:paragraph-properties fo:line-height="108%" fo:margin-bottom="0.282cm"/>
    </style:style>
    <style:style style:name="T119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7" style:family="table-row">
      <style:table-row-properties style:min-row-height="0.547cm"/>
    </style:style>
    <style:style style:name="Cell4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8" style:family="paragraph" style:parent-style-name="Normal">
      <style:paragraph-properties fo:line-height="108%" fo:margin-bottom="0.282cm"/>
    </style:style>
    <style:style style:name="T119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9" style:family="paragraph" style:parent-style-name="Normal">
      <style:paragraph-properties fo:line-height="108%" fo:margin-bottom="0.282cm"/>
    </style:style>
    <style:style style:name="T119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0" style:family="paragraph" style:parent-style-name="Normal">
      <style:paragraph-properties fo:line-height="108%" fo:margin-bottom="0.282cm"/>
    </style:style>
    <style:style style:name="T12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48" style:family="table-row">
      <style:table-row-properties style:min-row-height="0.547cm"/>
    </style:style>
    <style:style style:name="Cell4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1" style:family="paragraph" style:parent-style-name="Normal">
      <style:paragraph-properties fo:line-height="108%" fo:margin-bottom="0.282cm"/>
    </style:style>
    <style:style style:name="T120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2" style:family="paragraph" style:parent-style-name="Normal">
      <style:paragraph-properties fo:line-height="108%" fo:margin-bottom="0.282cm"/>
    </style:style>
    <style:style style:name="T120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3" style:family="paragraph" style:parent-style-name="Normal">
      <style:paragraph-properties fo:line-height="108%" fo:margin-bottom="0.282cm"/>
    </style:style>
    <style:style style:name="T12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49" style:family="table-row">
      <style:table-row-properties style:min-row-height="0.547cm"/>
    </style:style>
    <style:style style:name="Cell4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4" style:family="paragraph" style:parent-style-name="Normal">
      <style:paragraph-properties fo:line-height="108%" fo:margin-bottom="0.282cm"/>
    </style:style>
    <style:style style:name="T12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5" style:family="paragraph" style:parent-style-name="Normal">
      <style:paragraph-properties fo:line-height="108%" fo:margin-bottom="0.282cm"/>
    </style:style>
    <style:style style:name="T12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6" style:family="paragraph" style:parent-style-name="Normal">
      <style:paragraph-properties fo:line-height="108%" fo:margin-bottom="0.282cm"/>
    </style:style>
    <style:style style:name="T120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0" style:family="table-row">
      <style:table-row-properties style:min-row-height="0.547cm"/>
    </style:style>
    <style:style style:name="Cell4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7" style:family="paragraph" style:parent-style-name="Normal">
      <style:paragraph-properties fo:line-height="108%" fo:margin-bottom="0.282cm"/>
    </style:style>
    <style:style style:name="T12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8" style:family="paragraph" style:parent-style-name="Normal">
      <style:paragraph-properties fo:line-height="108%" fo:margin-bottom="0.282cm"/>
    </style:style>
    <style:style style:name="T12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9" style:family="paragraph" style:parent-style-name="Normal">
      <style:paragraph-properties fo:line-height="108%" fo:margin-bottom="0.282cm"/>
    </style:style>
    <style:style style:name="T12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1" style:family="table-row">
      <style:table-row-properties style:min-row-height="0.547cm"/>
    </style:style>
    <style:style style:name="Cell4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0" style:family="paragraph" style:parent-style-name="Normal">
      <style:paragraph-properties fo:line-height="108%" fo:margin-bottom="0.282cm"/>
    </style:style>
    <style:style style:name="T12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1" style:family="paragraph" style:parent-style-name="Normal">
      <style:paragraph-properties fo:line-height="108%" fo:margin-bottom="0.282cm"/>
    </style:style>
    <style:style style:name="T12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2" style:family="paragraph" style:parent-style-name="Normal">
      <style:paragraph-properties fo:line-height="108%" fo:margin-bottom="0.282cm"/>
    </style:style>
    <style:style style:name="T12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2" style:family="table-row">
      <style:table-row-properties style:min-row-height="0.547cm"/>
    </style:style>
    <style:style style:name="Cell4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3" style:family="paragraph" style:parent-style-name="Normal">
      <style:paragraph-properties fo:line-height="108%" fo:margin-bottom="0.282cm"/>
    </style:style>
    <style:style style:name="T12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4" style:family="paragraph" style:parent-style-name="Normal">
      <style:paragraph-properties fo:line-height="108%" fo:margin-bottom="0.282cm"/>
    </style:style>
    <style:style style:name="T12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5" style:family="paragraph" style:parent-style-name="Normal">
      <style:paragraph-properties fo:line-height="108%" fo:margin-bottom="0.282cm"/>
    </style:style>
    <style:style style:name="T12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3" style:family="table-row">
      <style:table-row-properties style:min-row-height="0.547cm"/>
    </style:style>
    <style:style style:name="Cell4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6" style:family="paragraph" style:parent-style-name="Normal">
      <style:paragraph-properties fo:line-height="108%" fo:margin-bottom="0.282cm"/>
    </style:style>
    <style:style style:name="T12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7" style:family="paragraph" style:parent-style-name="Normal">
      <style:paragraph-properties fo:line-height="108%" fo:margin-bottom="0.282cm"/>
    </style:style>
    <style:style style:name="T12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8" style:family="paragraph" style:parent-style-name="Normal">
      <style:paragraph-properties fo:line-height="108%" fo:margin-bottom="0.282cm"/>
    </style:style>
    <style:style style:name="T12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4" style:family="table-row">
      <style:table-row-properties style:min-row-height="0.547cm"/>
    </style:style>
    <style:style style:name="Cell4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9" style:family="paragraph" style:parent-style-name="Normal">
      <style:paragraph-properties fo:line-height="108%" fo:margin-bottom="0.282cm"/>
    </style:style>
    <style:style style:name="T12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0" style:family="paragraph" style:parent-style-name="Normal">
      <style:paragraph-properties fo:line-height="108%" fo:margin-bottom="0.282cm"/>
    </style:style>
    <style:style style:name="T12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1" style:family="paragraph" style:parent-style-name="Normal">
      <style:paragraph-properties fo:line-height="108%" fo:margin-bottom="0.282cm"/>
    </style:style>
    <style:style style:name="T12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5" style:family="table-row">
      <style:table-row-properties style:min-row-height="0.547cm"/>
    </style:style>
    <style:style style:name="Cell4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2" style:family="paragraph" style:parent-style-name="Normal">
      <style:paragraph-properties fo:line-height="108%" fo:margin-bottom="0.282cm"/>
    </style:style>
    <style:style style:name="T12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3" style:family="paragraph" style:parent-style-name="Normal">
      <style:paragraph-properties fo:line-height="108%" fo:margin-bottom="0.282cm"/>
    </style:style>
    <style:style style:name="T12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4" style:family="paragraph" style:parent-style-name="Normal">
      <style:paragraph-properties fo:line-height="108%" fo:margin-bottom="0.282cm"/>
    </style:style>
    <style:style style:name="T12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6" style:family="table-row">
      <style:table-row-properties style:min-row-height="0.547cm"/>
    </style:style>
    <style:style style:name="Cell4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5" style:family="paragraph" style:parent-style-name="Normal">
      <style:paragraph-properties fo:line-height="108%" fo:margin-bottom="0.282cm"/>
    </style:style>
    <style:style style:name="T12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6" style:family="paragraph" style:parent-style-name="Normal">
      <style:paragraph-properties fo:line-height="108%" fo:margin-bottom="0.282cm"/>
    </style:style>
    <style:style style:name="T12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7" style:family="paragraph" style:parent-style-name="Normal">
      <style:paragraph-properties fo:line-height="108%" fo:margin-bottom="0.282cm"/>
    </style:style>
    <style:style style:name="T12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7" style:family="table-row">
      <style:table-row-properties style:min-row-height="0.547cm"/>
    </style:style>
    <style:style style:name="Cell4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8" style:family="paragraph" style:parent-style-name="Normal">
      <style:paragraph-properties fo:line-height="108%" fo:margin-bottom="0.282cm"/>
    </style:style>
    <style:style style:name="T12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9" style:family="paragraph" style:parent-style-name="Normal">
      <style:paragraph-properties fo:line-height="108%" fo:margin-bottom="0.282cm"/>
    </style:style>
    <style:style style:name="T12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0" style:family="paragraph" style:parent-style-name="Normal">
      <style:paragraph-properties fo:line-height="108%" fo:margin-bottom="0.282cm"/>
    </style:style>
    <style:style style:name="T12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8" style:family="table-row">
      <style:table-row-properties style:min-row-height="0.547cm"/>
    </style:style>
    <style:style style:name="Cell4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1" style:family="paragraph" style:parent-style-name="Normal">
      <style:paragraph-properties fo:line-height="108%" fo:margin-bottom="0.282cm"/>
    </style:style>
    <style:style style:name="T12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2" style:family="paragraph" style:parent-style-name="Normal">
      <style:paragraph-properties fo:line-height="108%" fo:margin-bottom="0.282cm"/>
    </style:style>
    <style:style style:name="T12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3" style:family="paragraph" style:parent-style-name="Normal">
      <style:paragraph-properties fo:line-height="108%" fo:margin-bottom="0.282cm"/>
    </style:style>
    <style:style style:name="T12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59" style:family="table-row">
      <style:table-row-properties style:min-row-height="0.547cm"/>
    </style:style>
    <style:style style:name="Cell4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4" style:family="paragraph" style:parent-style-name="Normal">
      <style:paragraph-properties fo:line-height="108%" fo:margin-bottom="0.282cm"/>
    </style:style>
    <style:style style:name="T12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5" style:family="paragraph" style:parent-style-name="Normal">
      <style:paragraph-properties fo:line-height="108%" fo:margin-bottom="0.282cm"/>
    </style:style>
    <style:style style:name="T12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6" style:family="paragraph" style:parent-style-name="Normal">
      <style:paragraph-properties fo:line-height="108%" fo:margin-bottom="0.282cm"/>
    </style:style>
    <style:style style:name="T12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0" style:family="table-row">
      <style:table-row-properties style:min-row-height="0.547cm"/>
    </style:style>
    <style:style style:name="Cell49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7" style:family="paragraph" style:parent-style-name="Normal">
      <style:paragraph-properties fo:line-height="108%" fo:margin-bottom="0.282cm"/>
    </style:style>
    <style:style style:name="T12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8" style:family="paragraph" style:parent-style-name="Normal">
      <style:paragraph-properties fo:line-height="108%" fo:margin-bottom="0.282cm"/>
    </style:style>
    <style:style style:name="T12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4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9" style:family="paragraph" style:parent-style-name="Normal">
      <style:paragraph-properties fo:line-height="108%" fo:margin-bottom="0.282cm"/>
    </style:style>
    <style:style style:name="T12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1" style:family="table-row">
      <style:table-row-properties style:min-row-height="0.547cm"/>
    </style:style>
    <style:style style:name="Cell49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0" style:family="paragraph" style:parent-style-name="Normal">
      <style:paragraph-properties fo:line-height="108%" fo:margin-bottom="0.282cm"/>
    </style:style>
    <style:style style:name="T12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9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1" style:family="paragraph" style:parent-style-name="Normal">
      <style:paragraph-properties fo:line-height="108%" fo:margin-bottom="0.282cm"/>
    </style:style>
    <style:style style:name="T12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49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2" style:family="paragraph" style:parent-style-name="Normal">
      <style:paragraph-properties fo:line-height="108%" fo:margin-bottom="0.282cm"/>
    </style:style>
    <style:style style:name="T12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243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244" style:family="paragraph" style:parent-style-name="Normal">
      <style:paragraph-properties fo:line-height="108%" fo:margin-bottom="0.282cm"/>
    </style:style>
    <style:style style:name="T1244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6" style:family="table">
      <style:table-properties table:align="left" style:width="6.489cm" fo:margin-left="0cm"/>
    </style:style>
    <style:style style:name="Column97" style:family="table-column">
      <style:table-column-properties style:column-width="3.992cm"/>
    </style:style>
    <style:style style:name="Column98" style:family="table-column">
      <style:table-column-properties style:column-width="1.124cm"/>
    </style:style>
    <style:style style:name="Column99" style:family="table-column">
      <style:table-column-properties style:column-width="1.374cm"/>
    </style:style>
    <style:style style:name="Row162" style:family="table-row">
      <style:table-row-properties style:min-row-height="0.547cm"/>
    </style:style>
    <style:style style:name="Cell50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5" style:family="paragraph" style:parent-style-name="Normal">
      <style:paragraph-properties fo:line-height="108%" fo:margin-bottom="0.282cm"/>
    </style:style>
    <style:style style:name="T12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50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6" style:family="paragraph" style:parent-style-name="Normal">
      <style:paragraph-properties fo:line-height="108%" fo:margin-bottom="0.282cm"/>
    </style:style>
    <style:style style:name="T12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50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7" style:family="paragraph" style:parent-style-name="Normal">
      <style:paragraph-properties fo:line-height="108%" fo:margin-bottom="0.282cm"/>
    </style:style>
    <style:style style:name="T12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163" style:family="table-row">
      <style:table-row-properties style:min-row-height="0.547cm"/>
    </style:style>
    <style:style style:name="Cell50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8" style:family="paragraph" style:parent-style-name="Normal">
      <style:paragraph-properties fo:line-height="108%" fo:margin-bottom="0.282cm"/>
    </style:style>
    <style:style style:name="T12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0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9" style:family="paragraph" style:parent-style-name="Normal">
      <style:paragraph-properties fo:line-height="108%" fo:margin-bottom="0.282cm"/>
    </style:style>
    <style:style style:name="T12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0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0" style:family="paragraph" style:parent-style-name="Normal">
      <style:paragraph-properties fo:line-height="108%" fo:margin-bottom="0.282cm"/>
    </style:style>
    <style:style style:name="T12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4" style:family="table-row">
      <style:table-row-properties style:min-row-height="0.547cm"/>
    </style:style>
    <style:style style:name="Cell50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1" style:family="paragraph" style:parent-style-name="Normal">
      <style:paragraph-properties fo:line-height="108%" fo:margin-bottom="0.282cm"/>
    </style:style>
    <style:style style:name="T12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2" style:family="paragraph" style:parent-style-name="Normal">
      <style:paragraph-properties fo:line-height="108%" fo:margin-bottom="0.282cm"/>
    </style:style>
    <style:style style:name="T12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3" style:family="paragraph" style:parent-style-name="Normal">
      <style:paragraph-properties fo:line-height="108%" fo:margin-bottom="0.282cm"/>
    </style:style>
    <style:style style:name="T12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5" style:family="table-row">
      <style:table-row-properties style:min-row-height="0.547cm"/>
    </style:style>
    <style:style style:name="Cell5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4" style:family="paragraph" style:parent-style-name="Normal">
      <style:paragraph-properties fo:line-height="108%" fo:margin-bottom="0.282cm"/>
    </style:style>
    <style:style style:name="T12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5" style:family="paragraph" style:parent-style-name="Normal">
      <style:paragraph-properties fo:line-height="108%" fo:margin-bottom="0.282cm"/>
    </style:style>
    <style:style style:name="T12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6" style:family="paragraph" style:parent-style-name="Normal">
      <style:paragraph-properties fo:line-height="108%" fo:margin-bottom="0.282cm"/>
    </style:style>
    <style:style style:name="T12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6" style:family="table-row">
      <style:table-row-properties style:min-row-height="0.547cm"/>
    </style:style>
    <style:style style:name="Cell5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7" style:family="paragraph" style:parent-style-name="Normal">
      <style:paragraph-properties fo:line-height="108%" fo:margin-bottom="0.282cm"/>
    </style:style>
    <style:style style:name="T12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8" style:family="paragraph" style:parent-style-name="Normal">
      <style:paragraph-properties fo:line-height="108%" fo:margin-bottom="0.282cm"/>
    </style:style>
    <style:style style:name="T12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9" style:family="paragraph" style:parent-style-name="Normal">
      <style:paragraph-properties fo:line-height="108%" fo:margin-bottom="0.282cm"/>
    </style:style>
    <style:style style:name="T12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7" style:family="table-row">
      <style:table-row-properties style:min-row-height="0.547cm"/>
    </style:style>
    <style:style style:name="Cell51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0" style:family="paragraph" style:parent-style-name="Normal">
      <style:paragraph-properties fo:line-height="108%" fo:margin-bottom="0.282cm"/>
    </style:style>
    <style:style style:name="T12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1" style:family="paragraph" style:parent-style-name="Normal">
      <style:paragraph-properties fo:line-height="108%" fo:margin-bottom="0.282cm"/>
    </style:style>
    <style:style style:name="T12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2" style:family="paragraph" style:parent-style-name="Normal">
      <style:paragraph-properties fo:line-height="108%" fo:margin-bottom="0.282cm"/>
    </style:style>
    <style:style style:name="T12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8" style:family="table-row">
      <style:table-row-properties style:min-row-height="0.547cm"/>
    </style:style>
    <style:style style:name="Cell5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3" style:family="paragraph" style:parent-style-name="Normal">
      <style:paragraph-properties fo:line-height="108%" fo:margin-bottom="0.282cm"/>
    </style:style>
    <style:style style:name="T12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4" style:family="paragraph" style:parent-style-name="Normal">
      <style:paragraph-properties fo:line-height="108%" fo:margin-bottom="0.282cm"/>
    </style:style>
    <style:style style:name="T12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5" style:family="paragraph" style:parent-style-name="Normal">
      <style:paragraph-properties fo:line-height="108%" fo:margin-bottom="0.282cm"/>
    </style:style>
    <style:style style:name="T12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69" style:family="table-row">
      <style:table-row-properties style:min-row-height="0.547cm"/>
    </style:style>
    <style:style style:name="Cell52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6" style:family="paragraph" style:parent-style-name="Normal">
      <style:paragraph-properties fo:line-height="108%" fo:margin-bottom="0.282cm"/>
    </style:style>
    <style:style style:name="T12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7" style:family="paragraph" style:parent-style-name="Normal">
      <style:paragraph-properties fo:line-height="108%" fo:margin-bottom="0.282cm"/>
    </style:style>
    <style:style style:name="T12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8" style:family="paragraph" style:parent-style-name="Normal">
      <style:paragraph-properties fo:line-height="108%" fo:margin-bottom="0.282cm"/>
    </style:style>
    <style:style style:name="T12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0" style:family="table-row">
      <style:table-row-properties style:min-row-height="0.547cm"/>
    </style:style>
    <style:style style:name="Cell52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9" style:family="paragraph" style:parent-style-name="Normal">
      <style:paragraph-properties fo:line-height="108%" fo:margin-bottom="0.282cm"/>
    </style:style>
    <style:style style:name="T12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0" style:family="paragraph" style:parent-style-name="Normal">
      <style:paragraph-properties fo:line-height="108%" fo:margin-bottom="0.282cm"/>
    </style:style>
    <style:style style:name="T127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1" style:family="paragraph" style:parent-style-name="Normal">
      <style:paragraph-properties fo:line-height="108%" fo:margin-bottom="0.282cm"/>
    </style:style>
    <style:style style:name="T12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1" style:family="table-row">
      <style:table-row-properties style:min-row-height="0.547cm"/>
    </style:style>
    <style:style style:name="Cell5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2" style:family="paragraph" style:parent-style-name="Normal">
      <style:paragraph-properties fo:line-height="108%" fo:margin-bottom="0.282cm"/>
    </style:style>
    <style:style style:name="T12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3" style:family="paragraph" style:parent-style-name="Normal">
      <style:paragraph-properties fo:line-height="108%" fo:margin-bottom="0.282cm"/>
    </style:style>
    <style:style style:name="T12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2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4" style:family="paragraph" style:parent-style-name="Normal">
      <style:paragraph-properties fo:line-height="108%" fo:margin-bottom="0.282cm"/>
    </style:style>
    <style:style style:name="T12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2" style:family="table-row">
      <style:table-row-properties style:min-row-height="0.547cm"/>
    </style:style>
    <style:style style:name="Cell53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5" style:family="paragraph" style:parent-style-name="Normal">
      <style:paragraph-properties fo:line-height="108%" fo:margin-bottom="0.282cm"/>
    </style:style>
    <style:style style:name="T12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6" style:family="paragraph" style:parent-style-name="Normal">
      <style:paragraph-properties fo:line-height="108%" fo:margin-bottom="0.282cm"/>
    </style:style>
    <style:style style:name="T12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7" style:family="paragraph" style:parent-style-name="Normal">
      <style:paragraph-properties fo:line-height="108%" fo:margin-bottom="0.282cm"/>
    </style:style>
    <style:style style:name="T12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3" style:family="table-row">
      <style:table-row-properties style:min-row-height="0.547cm"/>
    </style:style>
    <style:style style:name="Cell5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8" style:family="paragraph" style:parent-style-name="Normal">
      <style:paragraph-properties fo:line-height="108%" fo:margin-bottom="0.282cm"/>
    </style:style>
    <style:style style:name="T12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9" style:family="paragraph" style:parent-style-name="Normal">
      <style:paragraph-properties fo:line-height="108%" fo:margin-bottom="0.282cm"/>
    </style:style>
    <style:style style:name="T127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0" style:family="paragraph" style:parent-style-name="Normal">
      <style:paragraph-properties fo:line-height="108%" fo:margin-bottom="0.282cm"/>
    </style:style>
    <style:style style:name="T128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4" style:family="table-row">
      <style:table-row-properties style:min-row-height="0.547cm"/>
    </style:style>
    <style:style style:name="Cell5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1" style:family="paragraph" style:parent-style-name="Normal">
      <style:paragraph-properties fo:line-height="108%" fo:margin-bottom="0.282cm"/>
    </style:style>
    <style:style style:name="T128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2" style:family="paragraph" style:parent-style-name="Normal">
      <style:paragraph-properties fo:line-height="108%" fo:margin-bottom="0.282cm"/>
    </style:style>
    <style:style style:name="T128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3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3" style:family="paragraph" style:parent-style-name="Normal">
      <style:paragraph-properties fo:line-height="108%" fo:margin-bottom="0.282cm"/>
    </style:style>
    <style:style style:name="T128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5" style:family="table-row">
      <style:table-row-properties style:min-row-height="0.547cm"/>
    </style:style>
    <style:style style:name="Cell5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4" style:family="paragraph" style:parent-style-name="Normal">
      <style:paragraph-properties fo:line-height="108%" fo:margin-bottom="0.282cm"/>
    </style:style>
    <style:style style:name="T128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5" style:family="paragraph" style:parent-style-name="Normal">
      <style:paragraph-properties fo:line-height="108%" fo:margin-bottom="0.282cm"/>
    </style:style>
    <style:style style:name="T128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6" style:family="paragraph" style:parent-style-name="Normal">
      <style:paragraph-properties fo:line-height="108%" fo:margin-bottom="0.282cm"/>
    </style:style>
    <style:style style:name="T128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6" style:family="table-row">
      <style:table-row-properties style:min-row-height="0.547cm"/>
    </style:style>
    <style:style style:name="Cell5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7" style:family="paragraph" style:parent-style-name="Normal">
      <style:paragraph-properties fo:line-height="108%" fo:margin-bottom="0.282cm"/>
    </style:style>
    <style:style style:name="T128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8" style:family="paragraph" style:parent-style-name="Normal">
      <style:paragraph-properties fo:line-height="108%" fo:margin-bottom="0.282cm"/>
    </style:style>
    <style:style style:name="T12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9" style:family="paragraph" style:parent-style-name="Normal">
      <style:paragraph-properties fo:line-height="108%" fo:margin-bottom="0.282cm"/>
    </style:style>
    <style:style style:name="T128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7" style:family="table-row">
      <style:table-row-properties style:min-row-height="0.547cm"/>
    </style:style>
    <style:style style:name="Cell5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0" style:family="paragraph" style:parent-style-name="Normal">
      <style:paragraph-properties fo:line-height="108%" fo:margin-bottom="0.282cm"/>
    </style:style>
    <style:style style:name="T129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1" style:family="paragraph" style:parent-style-name="Normal">
      <style:paragraph-properties fo:line-height="108%" fo:margin-bottom="0.282cm"/>
    </style:style>
    <style:style style:name="T12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2" style:family="paragraph" style:parent-style-name="Normal">
      <style:paragraph-properties fo:line-height="108%" fo:margin-bottom="0.282cm"/>
    </style:style>
    <style:style style:name="T129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8" style:family="table-row">
      <style:table-row-properties style:min-row-height="0.547cm"/>
    </style:style>
    <style:style style:name="Cell5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3" style:family="paragraph" style:parent-style-name="Normal">
      <style:paragraph-properties fo:line-height="108%" fo:margin-bottom="0.282cm"/>
    </style:style>
    <style:style style:name="T129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4" style:family="paragraph" style:parent-style-name="Normal">
      <style:paragraph-properties fo:line-height="108%" fo:margin-bottom="0.282cm"/>
    </style:style>
    <style:style style:name="T12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5" style:family="paragraph" style:parent-style-name="Normal">
      <style:paragraph-properties fo:line-height="108%" fo:margin-bottom="0.282cm"/>
    </style:style>
    <style:style style:name="T12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79" style:family="table-row">
      <style:table-row-properties style:min-row-height="0.547cm"/>
    </style:style>
    <style:style style:name="Cell5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6" style:family="paragraph" style:parent-style-name="Normal">
      <style:paragraph-properties fo:line-height="108%" fo:margin-bottom="0.282cm"/>
    </style:style>
    <style:style style:name="T12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7" style:family="paragraph" style:parent-style-name="Normal">
      <style:paragraph-properties fo:line-height="108%" fo:margin-bottom="0.282cm"/>
    </style:style>
    <style:style style:name="T129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8" style:family="paragraph" style:parent-style-name="Normal">
      <style:paragraph-properties fo:line-height="108%" fo:margin-bottom="0.282cm"/>
    </style:style>
    <style:style style:name="T129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0" style:family="table-row">
      <style:table-row-properties style:min-row-height="0.547cm"/>
    </style:style>
    <style:style style:name="Cell5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9" style:family="paragraph" style:parent-style-name="Normal">
      <style:paragraph-properties fo:line-height="108%" fo:margin-bottom="0.282cm"/>
    </style:style>
    <style:style style:name="T129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0" style:family="paragraph" style:parent-style-name="Normal">
      <style:paragraph-properties fo:line-height="108%" fo:margin-bottom="0.282cm"/>
    </style:style>
    <style:style style:name="T13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1" style:family="paragraph" style:parent-style-name="Normal">
      <style:paragraph-properties fo:line-height="108%" fo:margin-bottom="0.282cm"/>
    </style:style>
    <style:style style:name="T130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1" style:family="table-row">
      <style:table-row-properties style:min-row-height="0.547cm"/>
    </style:style>
    <style:style style:name="Cell5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2" style:family="paragraph" style:parent-style-name="Normal">
      <style:paragraph-properties fo:line-height="108%" fo:margin-bottom="0.282cm"/>
    </style:style>
    <style:style style:name="T130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3" style:family="paragraph" style:parent-style-name="Normal">
      <style:paragraph-properties fo:line-height="108%" fo:margin-bottom="0.282cm"/>
    </style:style>
    <style:style style:name="T13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4" style:family="paragraph" style:parent-style-name="Normal">
      <style:paragraph-properties fo:line-height="108%" fo:margin-bottom="0.282cm"/>
    </style:style>
    <style:style style:name="T13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2" style:family="table-row">
      <style:table-row-properties style:min-row-height="0.547cm"/>
    </style:style>
    <style:style style:name="Cell5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5" style:family="paragraph" style:parent-style-name="Normal">
      <style:paragraph-properties fo:line-height="108%" fo:margin-bottom="0.282cm"/>
    </style:style>
    <style:style style:name="T13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6" style:family="paragraph" style:parent-style-name="Normal">
      <style:paragraph-properties fo:line-height="108%" fo:margin-bottom="0.282cm"/>
    </style:style>
    <style:style style:name="T130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7" style:family="paragraph" style:parent-style-name="Normal">
      <style:paragraph-properties fo:line-height="108%" fo:margin-bottom="0.282cm"/>
    </style:style>
    <style:style style:name="T13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3" style:family="table-row">
      <style:table-row-properties style:min-row-height="0.547cm"/>
    </style:style>
    <style:style style:name="Cell5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8" style:family="paragraph" style:parent-style-name="Normal">
      <style:paragraph-properties fo:line-height="108%" fo:margin-bottom="0.282cm"/>
    </style:style>
    <style:style style:name="T13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9" style:family="paragraph" style:parent-style-name="Normal">
      <style:paragraph-properties fo:line-height="108%" fo:margin-bottom="0.282cm"/>
    </style:style>
    <style:style style:name="T13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0" style:family="paragraph" style:parent-style-name="Normal">
      <style:paragraph-properties fo:line-height="108%" fo:margin-bottom="0.282cm"/>
    </style:style>
    <style:style style:name="T13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4" style:family="table-row">
      <style:table-row-properties style:min-row-height="0.547cm"/>
    </style:style>
    <style:style style:name="Cell5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1" style:family="paragraph" style:parent-style-name="Normal">
      <style:paragraph-properties fo:line-height="108%" fo:margin-bottom="0.282cm"/>
    </style:style>
    <style:style style:name="T13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2" style:family="paragraph" style:parent-style-name="Normal">
      <style:paragraph-properties fo:line-height="108%" fo:margin-bottom="0.282cm"/>
    </style:style>
    <style:style style:name="T13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3" style:family="paragraph" style:parent-style-name="Normal">
      <style:paragraph-properties fo:line-height="108%" fo:margin-bottom="0.282cm"/>
    </style:style>
    <style:style style:name="T13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5" style:family="table-row">
      <style:table-row-properties style:min-row-height="0.547cm"/>
    </style:style>
    <style:style style:name="Cell5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4" style:family="paragraph" style:parent-style-name="Normal">
      <style:paragraph-properties fo:line-height="108%" fo:margin-bottom="0.282cm"/>
    </style:style>
    <style:style style:name="T13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5" style:family="paragraph" style:parent-style-name="Normal">
      <style:paragraph-properties fo:line-height="108%" fo:margin-bottom="0.282cm"/>
    </style:style>
    <style:style style:name="T13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6" style:family="paragraph" style:parent-style-name="Normal">
      <style:paragraph-properties fo:line-height="108%" fo:margin-bottom="0.282cm"/>
    </style:style>
    <style:style style:name="T13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6" style:family="table-row">
      <style:table-row-properties style:min-row-height="0.547cm"/>
    </style:style>
    <style:style style:name="Cell5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7" style:family="paragraph" style:parent-style-name="Normal">
      <style:paragraph-properties fo:line-height="108%" fo:margin-bottom="0.282cm"/>
    </style:style>
    <style:style style:name="T13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8" style:family="paragraph" style:parent-style-name="Normal">
      <style:paragraph-properties fo:line-height="108%" fo:margin-bottom="0.282cm"/>
    </style:style>
    <style:style style:name="T13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9" style:family="paragraph" style:parent-style-name="Normal">
      <style:paragraph-properties fo:line-height="108%" fo:margin-bottom="0.282cm"/>
    </style:style>
    <style:style style:name="T13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7" style:family="table-row">
      <style:table-row-properties style:min-row-height="0.547cm"/>
    </style:style>
    <style:style style:name="Cell5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0" style:family="paragraph" style:parent-style-name="Normal">
      <style:paragraph-properties fo:line-height="108%" fo:margin-bottom="0.282cm"/>
    </style:style>
    <style:style style:name="T13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1" style:family="paragraph" style:parent-style-name="Normal">
      <style:paragraph-properties fo:line-height="108%" fo:margin-bottom="0.282cm"/>
    </style:style>
    <style:style style:name="T13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2" style:family="paragraph" style:parent-style-name="Normal">
      <style:paragraph-properties fo:line-height="108%" fo:margin-bottom="0.282cm"/>
    </style:style>
    <style:style style:name="T13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8" style:family="table-row">
      <style:table-row-properties style:min-row-height="0.547cm"/>
    </style:style>
    <style:style style:name="Cell5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3" style:family="paragraph" style:parent-style-name="Normal">
      <style:paragraph-properties fo:line-height="108%" fo:margin-bottom="0.282cm"/>
    </style:style>
    <style:style style:name="T13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4" style:family="paragraph" style:parent-style-name="Normal">
      <style:paragraph-properties fo:line-height="108%" fo:margin-bottom="0.282cm"/>
    </style:style>
    <style:style style:name="T13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5" style:family="paragraph" style:parent-style-name="Normal">
      <style:paragraph-properties fo:line-height="108%" fo:margin-bottom="0.282cm"/>
    </style:style>
    <style:style style:name="T13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89" style:family="table-row">
      <style:table-row-properties style:min-row-height="0.547cm"/>
    </style:style>
    <style:style style:name="Cell5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6" style:family="paragraph" style:parent-style-name="Normal">
      <style:paragraph-properties fo:line-height="108%" fo:margin-bottom="0.282cm"/>
    </style:style>
    <style:style style:name="T13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7" style:family="paragraph" style:parent-style-name="Normal">
      <style:paragraph-properties fo:line-height="108%" fo:margin-bottom="0.282cm"/>
    </style:style>
    <style:style style:name="T13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8" style:family="paragraph" style:parent-style-name="Normal">
      <style:paragraph-properties fo:line-height="108%" fo:margin-bottom="0.282cm"/>
    </style:style>
    <style:style style:name="T13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0" style:family="table-row">
      <style:table-row-properties style:min-row-height="0.547cm"/>
    </style:style>
    <style:style style:name="Cell5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9" style:family="paragraph" style:parent-style-name="Normal">
      <style:paragraph-properties fo:line-height="108%" fo:margin-bottom="0.282cm"/>
    </style:style>
    <style:style style:name="T13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0" style:family="paragraph" style:parent-style-name="Normal">
      <style:paragraph-properties fo:line-height="108%" fo:margin-bottom="0.282cm"/>
    </style:style>
    <style:style style:name="T13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1" style:family="paragraph" style:parent-style-name="Normal">
      <style:paragraph-properties fo:line-height="108%" fo:margin-bottom="0.282cm"/>
    </style:style>
    <style:style style:name="T13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1" style:family="table-row">
      <style:table-row-properties style:min-row-height="0.547cm"/>
    </style:style>
    <style:style style:name="Cell5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2" style:family="paragraph" style:parent-style-name="Normal">
      <style:paragraph-properties fo:line-height="108%" fo:margin-bottom="0.282cm"/>
    </style:style>
    <style:style style:name="T13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3" style:family="paragraph" style:parent-style-name="Normal">
      <style:paragraph-properties fo:line-height="108%" fo:margin-bottom="0.282cm"/>
    </style:style>
    <style:style style:name="T13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4" style:family="paragraph" style:parent-style-name="Normal">
      <style:paragraph-properties fo:line-height="108%" fo:margin-bottom="0.282cm"/>
    </style:style>
    <style:style style:name="T13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2" style:family="table-row">
      <style:table-row-properties style:min-row-height="0.547cm"/>
    </style:style>
    <style:style style:name="Cell5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5" style:family="paragraph" style:parent-style-name="Normal">
      <style:paragraph-properties fo:line-height="108%" fo:margin-bottom="0.282cm"/>
    </style:style>
    <style:style style:name="T13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6" style:family="paragraph" style:parent-style-name="Normal">
      <style:paragraph-properties fo:line-height="108%" fo:margin-bottom="0.282cm"/>
    </style:style>
    <style:style style:name="T13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7" style:family="paragraph" style:parent-style-name="Normal">
      <style:paragraph-properties fo:line-height="108%" fo:margin-bottom="0.282cm"/>
    </style:style>
    <style:style style:name="T13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3" style:family="table-row">
      <style:table-row-properties style:min-row-height="0.547cm"/>
    </style:style>
    <style:style style:name="Cell5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8" style:family="paragraph" style:parent-style-name="Normal">
      <style:paragraph-properties fo:line-height="108%" fo:margin-bottom="0.282cm"/>
    </style:style>
    <style:style style:name="T13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9" style:family="paragraph" style:parent-style-name="Normal">
      <style:paragraph-properties fo:line-height="108%" fo:margin-bottom="0.282cm"/>
    </style:style>
    <style:style style:name="T13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0" style:family="paragraph" style:parent-style-name="Normal">
      <style:paragraph-properties fo:line-height="108%" fo:margin-bottom="0.282cm"/>
    </style:style>
    <style:style style:name="T13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4" style:family="table-row">
      <style:table-row-properties style:min-row-height="0.547cm"/>
    </style:style>
    <style:style style:name="Cell5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1" style:family="paragraph" style:parent-style-name="Normal">
      <style:paragraph-properties fo:line-height="108%" fo:margin-bottom="0.282cm"/>
    </style:style>
    <style:style style:name="T13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2" style:family="paragraph" style:parent-style-name="Normal">
      <style:paragraph-properties fo:line-height="108%" fo:margin-bottom="0.282cm"/>
    </style:style>
    <style:style style:name="T13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59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3" style:family="paragraph" style:parent-style-name="Normal">
      <style:paragraph-properties fo:line-height="108%" fo:margin-bottom="0.282cm"/>
    </style:style>
    <style:style style:name="T134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5" style:family="table-row">
      <style:table-row-properties style:min-row-height="0.547cm"/>
    </style:style>
    <style:style style:name="Cell59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4" style:family="paragraph" style:parent-style-name="Normal">
      <style:paragraph-properties fo:line-height="108%" fo:margin-bottom="0.282cm"/>
    </style:style>
    <style:style style:name="T134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5" style:family="paragraph" style:parent-style-name="Normal">
      <style:paragraph-properties fo:line-height="108%" fo:margin-bottom="0.282cm"/>
    </style:style>
    <style:style style:name="T13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6" style:family="paragraph" style:parent-style-name="Normal">
      <style:paragraph-properties fo:line-height="108%" fo:margin-bottom="0.282cm"/>
    </style:style>
    <style:style style:name="T13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6" style:family="table-row">
      <style:table-row-properties style:min-row-height="0.547cm"/>
    </style:style>
    <style:style style:name="Cell60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7" style:family="paragraph" style:parent-style-name="Normal">
      <style:paragraph-properties fo:line-height="108%" fo:margin-bottom="0.282cm"/>
    </style:style>
    <style:style style:name="T13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8" style:family="paragraph" style:parent-style-name="Normal">
      <style:paragraph-properties fo:line-height="108%" fo:margin-bottom="0.282cm"/>
    </style:style>
    <style:style style:name="T13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9" style:family="paragraph" style:parent-style-name="Normal">
      <style:paragraph-properties fo:line-height="108%" fo:margin-bottom="0.282cm"/>
    </style:style>
    <style:style style:name="T13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7" style:family="table-row">
      <style:table-row-properties style:min-row-height="0.547cm"/>
    </style:style>
    <style:style style:name="Cell60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0" style:family="paragraph" style:parent-style-name="Normal">
      <style:paragraph-properties fo:line-height="108%" fo:margin-bottom="0.282cm"/>
    </style:style>
    <style:style style:name="T13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1" style:family="paragraph" style:parent-style-name="Normal">
      <style:paragraph-properties fo:line-height="108%" fo:margin-bottom="0.282cm"/>
    </style:style>
    <style:style style:name="T13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2" style:family="paragraph" style:parent-style-name="Normal">
      <style:paragraph-properties fo:line-height="108%" fo:margin-bottom="0.282cm"/>
    </style:style>
    <style:style style:name="T13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8" style:family="table-row">
      <style:table-row-properties style:min-row-height="0.547cm"/>
    </style:style>
    <style:style style:name="Cell6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3" style:family="paragraph" style:parent-style-name="Normal">
      <style:paragraph-properties fo:line-height="108%" fo:margin-bottom="0.282cm"/>
    </style:style>
    <style:style style:name="T13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4" style:family="paragraph" style:parent-style-name="Normal">
      <style:paragraph-properties fo:line-height="108%" fo:margin-bottom="0.282cm"/>
    </style:style>
    <style:style style:name="T13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5" style:family="paragraph" style:parent-style-name="Normal">
      <style:paragraph-properties fo:line-height="108%" fo:margin-bottom="0.282cm"/>
    </style:style>
    <style:style style:name="T13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199" style:family="table-row">
      <style:table-row-properties style:min-row-height="0.547cm"/>
    </style:style>
    <style:style style:name="Cell6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6" style:family="paragraph" style:parent-style-name="Normal">
      <style:paragraph-properties fo:line-height="108%" fo:margin-bottom="0.282cm"/>
    </style:style>
    <style:style style:name="T13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7" style:family="paragraph" style:parent-style-name="Normal">
      <style:paragraph-properties fo:line-height="108%" fo:margin-bottom="0.282cm"/>
    </style:style>
    <style:style style:name="T13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8" style:family="paragraph" style:parent-style-name="Normal">
      <style:paragraph-properties fo:line-height="108%" fo:margin-bottom="0.282cm"/>
    </style:style>
    <style:style style:name="T13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0" style:family="table-row">
      <style:table-row-properties style:min-row-height="0.547cm"/>
    </style:style>
    <style:style style:name="Cell6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9" style:family="paragraph" style:parent-style-name="Normal">
      <style:paragraph-properties fo:line-height="108%" fo:margin-bottom="0.282cm"/>
    </style:style>
    <style:style style:name="T13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0" style:family="paragraph" style:parent-style-name="Normal">
      <style:paragraph-properties fo:line-height="108%" fo:margin-bottom="0.282cm"/>
    </style:style>
    <style:style style:name="T13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1" style:family="paragraph" style:parent-style-name="Normal">
      <style:paragraph-properties fo:line-height="108%" fo:margin-bottom="0.282cm"/>
    </style:style>
    <style:style style:name="T13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1" style:family="table-row">
      <style:table-row-properties style:min-row-height="0.547cm"/>
    </style:style>
    <style:style style:name="Cell61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2" style:family="paragraph" style:parent-style-name="Normal">
      <style:paragraph-properties fo:line-height="108%" fo:margin-bottom="0.282cm"/>
    </style:style>
    <style:style style:name="T13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3" style:family="paragraph" style:parent-style-name="Normal">
      <style:paragraph-properties fo:line-height="108%" fo:margin-bottom="0.282cm"/>
    </style:style>
    <style:style style:name="T13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4" style:family="paragraph" style:parent-style-name="Normal">
      <style:paragraph-properties fo:line-height="108%" fo:margin-bottom="0.282cm"/>
    </style:style>
    <style:style style:name="T13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2" style:family="table-row">
      <style:table-row-properties style:min-row-height="0.547cm"/>
    </style:style>
    <style:style style:name="Cell62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5" style:family="paragraph" style:parent-style-name="Normal">
      <style:paragraph-properties fo:line-height="108%" fo:margin-bottom="0.282cm"/>
    </style:style>
    <style:style style:name="T13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6" style:family="paragraph" style:parent-style-name="Normal">
      <style:paragraph-properties fo:line-height="108%" fo:margin-bottom="0.282cm"/>
    </style:style>
    <style:style style:name="T13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7" style:family="paragraph" style:parent-style-name="Normal">
      <style:paragraph-properties fo:line-height="108%" fo:margin-bottom="0.282cm"/>
    </style:style>
    <style:style style:name="T13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368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369" style:family="paragraph" style:parent-style-name="Normal">
      <style:paragraph-properties fo:line-height="108%" fo:margin-bottom="0.282cm"/>
    </style:style>
    <style:style style:name="T1369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7" style:family="table">
      <style:table-properties table:align="left" style:width="15.66cm" fo:margin-left="0cm"/>
    </style:style>
    <style:style style:name="Column100" style:family="table-column">
      <style:table-column-properties style:column-width="6.526cm"/>
    </style:style>
    <style:style style:name="Column101" style:family="table-column">
      <style:table-column-properties style:column-width="1.236cm"/>
    </style:style>
    <style:style style:name="Column102" style:family="table-column">
      <style:table-column-properties style:column-width="1.48cm"/>
    </style:style>
    <style:style style:name="Column103" style:family="table-column">
      <style:table-column-properties style:column-width="1.75cm"/>
    </style:style>
    <style:style style:name="Column104" style:family="table-column">
      <style:table-column-properties style:column-width="1.406cm"/>
    </style:style>
    <style:style style:name="Column105" style:family="table-column">
      <style:table-column-properties style:column-width="1.466cm"/>
    </style:style>
    <style:style style:name="Column106" style:family="table-column">
      <style:table-column-properties style:column-width="1.796cm"/>
    </style:style>
    <style:style style:name="Row203" style:family="table-row">
      <style:table-row-properties style:min-row-height="0.547cm"/>
    </style:style>
    <style:style style:name="Cell62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0" style:family="paragraph" style:parent-style-name="Normal">
      <style:paragraph-properties fo:line-height="108%" fo:margin-bottom="0.282cm"/>
    </style:style>
    <style:style style:name="T137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1" style:family="paragraph" style:parent-style-name="Normal">
      <style:paragraph-properties fo:line-height="108%" fo:margin-bottom="0.282cm"/>
    </style:style>
    <style:style style:name="T13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2" style:family="paragraph" style:parent-style-name="Normal">
      <style:paragraph-properties fo:line-height="108%" fo:margin-bottom="0.282cm"/>
    </style:style>
    <style:style style:name="T13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3" style:family="paragraph" style:parent-style-name="Normal">
      <style:paragraph-properties fo:line-height="108%" fo:margin-bottom="0.282cm"/>
    </style:style>
    <style:style style:name="T13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4" style:family="paragraph" style:parent-style-name="Normal">
      <style:paragraph-properties fo:line-height="108%" fo:margin-bottom="0.282cm"/>
    </style:style>
    <style:style style:name="T13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5" style:family="paragraph" style:parent-style-name="Normal">
      <style:paragraph-properties fo:line-height="108%" fo:margin-bottom="0.282cm"/>
    </style:style>
    <style:style style:name="T13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2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6" style:family="paragraph" style:parent-style-name="Normal">
      <style:paragraph-properties fo:line-height="108%" fo:margin-bottom="0.282cm"/>
    </style:style>
    <style:style style:name="T13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204" style:family="table-row">
      <style:table-row-properties style:min-row-height="0.547cm"/>
    </style:style>
    <style:style style:name="Cell63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7" style:family="paragraph" style:parent-style-name="Normal">
      <style:paragraph-properties fo:line-height="108%" fo:margin-bottom="0.282cm"/>
    </style:style>
    <style:style style:name="T13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8" style:family="paragraph" style:parent-style-name="Normal">
      <style:paragraph-properties fo:line-height="108%" fo:margin-bottom="0.282cm"/>
    </style:style>
    <style:style style:name="T13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9" style:family="paragraph" style:parent-style-name="Normal">
      <style:paragraph-properties fo:line-height="108%" fo:margin-bottom="0.282cm"/>
    </style:style>
    <style:style style:name="T137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0" style:family="paragraph" style:parent-style-name="Normal">
      <style:paragraph-properties fo:line-height="108%" fo:margin-bottom="0.282cm"/>
    </style:style>
    <style:style style:name="T138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1" style:family="paragraph" style:parent-style-name="Normal">
      <style:paragraph-properties fo:line-height="108%" fo:margin-bottom="0.282cm"/>
    </style:style>
    <style:style style:name="T138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2" style:family="paragraph" style:parent-style-name="Normal">
      <style:paragraph-properties fo:line-height="108%" fo:margin-bottom="0.282cm"/>
    </style:style>
    <style:style style:name="T138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3" style:family="paragraph" style:parent-style-name="Normal">
      <style:paragraph-properties fo:line-height="108%" fo:margin-bottom="0.282cm"/>
    </style:style>
    <style:style style:name="T138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5" style:family="table-row">
      <style:table-row-properties style:min-row-height="0.547cm"/>
    </style:style>
    <style:style style:name="Cell6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4" style:family="paragraph" style:parent-style-name="Normal">
      <style:paragraph-properties fo:line-height="108%" fo:margin-bottom="0.282cm"/>
    </style:style>
    <style:style style:name="T138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38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38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5" style:family="paragraph" style:parent-style-name="Normal">
      <style:paragraph-properties fo:line-height="108%" fo:margin-bottom="0.282cm"/>
    </style:style>
    <style:style style:name="T138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6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7" style:family="paragraph" style:parent-style-name="Normal">
      <style:paragraph-properties fo:line-height="108%" fo:margin-bottom="0.282cm"/>
    </style:style>
    <style:style style:name="T138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8" style:family="paragraph" style:parent-style-name="Normal">
      <style:paragraph-properties fo:line-height="108%" fo:margin-bottom="0.282cm"/>
    </style:style>
    <style:style style:name="T13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9" style:family="paragraph" style:parent-style-name="Normal">
      <style:paragraph-properties fo:line-height="108%" fo:margin-bottom="0.282cm"/>
    </style:style>
    <style:style style:name="T138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0" style:family="paragraph" style:parent-style-name="Normal">
      <style:paragraph-properties fo:line-height="108%" fo:margin-bottom="0.282cm"/>
    </style:style>
    <style:style style:name="T139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6" style:family="table-row">
      <style:table-row-properties style:min-row-height="0.547cm"/>
    </style:style>
    <style:style style:name="Cell6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1" style:family="paragraph" style:parent-style-name="Normal">
      <style:paragraph-properties fo:line-height="108%" fo:margin-bottom="0.282cm"/>
    </style:style>
    <style:style style:name="T13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2" style:family="paragraph" style:parent-style-name="Normal">
      <style:paragraph-properties fo:line-height="108%" fo:margin-bottom="0.282cm"/>
    </style:style>
    <style:style style:name="T139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3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4" style:family="paragraph" style:parent-style-name="Normal">
      <style:paragraph-properties fo:line-height="108%" fo:margin-bottom="0.282cm"/>
    </style:style>
    <style:style style:name="T13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5" style:family="paragraph" style:parent-style-name="Normal">
      <style:paragraph-properties fo:line-height="108%" fo:margin-bottom="0.282cm"/>
    </style:style>
    <style:style style:name="T13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6" style:family="paragraph" style:parent-style-name="Normal">
      <style:paragraph-properties fo:line-height="108%" fo:margin-bottom="0.282cm"/>
    </style:style>
    <style:style style:name="T13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7" style:family="paragraph" style:parent-style-name="Normal">
      <style:paragraph-properties fo:line-height="108%" fo:margin-bottom="0.282cm"/>
    </style:style>
    <style:style style:name="T139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7" style:family="table-row">
      <style:table-row-properties style:min-row-height="0.547cm"/>
    </style:style>
    <style:style style:name="Cell6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8" style:family="paragraph" style:parent-style-name="Normal">
      <style:paragraph-properties fo:line-height="108%" fo:margin-bottom="0.282cm"/>
    </style:style>
    <style:style style:name="T139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9" style:family="paragraph" style:parent-style-name="Normal">
      <style:paragraph-properties fo:line-height="108%" fo:margin-bottom="0.282cm"/>
    </style:style>
    <style:style style:name="T139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0" style:family="paragraph" style:parent-style-name="Normal">
      <style:paragraph-properties fo:line-height="108%" fo:margin-bottom="0.282cm"/>
    </style:style>
    <style:style style:name="T14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1" style:family="paragraph" style:parent-style-name="Normal">
      <style:paragraph-properties fo:line-height="108%" fo:margin-bottom="0.282cm"/>
    </style:style>
    <style:style style:name="T140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2" style:family="paragraph" style:parent-style-name="Normal">
      <style:paragraph-properties fo:line-height="108%" fo:margin-bottom="0.282cm"/>
    </style:style>
    <style:style style:name="T140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3" style:family="paragraph" style:parent-style-name="Normal">
      <style:paragraph-properties fo:line-height="108%" fo:margin-bottom="0.282cm"/>
    </style:style>
    <style:style style:name="T14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4" style:family="paragraph" style:parent-style-name="Normal">
      <style:paragraph-properties fo:line-height="108%" fo:margin-bottom="0.282cm"/>
    </style:style>
    <style:style style:name="T14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08" style:family="table-row">
      <style:table-row-properties style:min-row-height="0.547cm"/>
    </style:style>
    <style:style style:name="Cell65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5" style:family="paragraph" style:parent-style-name="Normal">
      <style:paragraph-properties fo:line-height="108%" fo:margin-bottom="0.282cm"/>
    </style:style>
    <style:style style:name="T14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5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6" style:family="paragraph" style:parent-style-name="Normal">
      <style:paragraph-properties fo:line-height="108%" fo:margin-bottom="0.282cm"/>
    </style:style>
    <style:style style:name="T140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7" style:family="paragraph" style:parent-style-name="Normal">
      <style:paragraph-properties fo:line-height="108%" fo:margin-bottom="0.282cm"/>
    </style:style>
    <style:style style:name="T14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8" style:family="paragraph" style:parent-style-name="Normal">
      <style:paragraph-properties fo:line-height="108%" fo:margin-bottom="0.282cm"/>
    </style:style>
    <style:style style:name="T14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9" style:family="paragraph" style:parent-style-name="Normal">
      <style:paragraph-properties fo:line-height="108%" fo:margin-bottom="0.282cm"/>
    </style:style>
    <style:style style:name="T14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0" style:family="paragraph" style:parent-style-name="Normal">
      <style:paragraph-properties fo:line-height="108%" fo:margin-bottom="0.282cm"/>
    </style:style>
    <style:style style:name="T14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1" style:family="paragraph" style:parent-style-name="Normal">
      <style:paragraph-properties fo:line-height="108%" fo:margin-bottom="0.282cm"/>
    </style:style>
    <style:style style:name="T14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412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P1413" style:family="paragraph" style:parent-style-name="Normal">
      <style:paragraph-properties fo:break-before="page" fo:line-height="108%" fo:margin-bottom="0.282cm"/>
    </style:style>
    <style:style style:name="T1413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8" style:family="table">
      <style:table-properties table:align="left" style:width="10.299cm" style:rel-width="64.76%" fo:margin-left="0cm"/>
    </style:style>
    <style:style style:name="Column107" style:family="table-column">
      <style:table-column-properties style:column-width="4.475cm"/>
    </style:style>
    <style:style style:name="Column108" style:family="table-column">
      <style:table-column-properties style:column-width="2.337cm"/>
    </style:style>
    <style:style style:name="Column109" style:family="table-column">
      <style:table-column-properties style:column-width="1.713cm"/>
    </style:style>
    <style:style style:name="Column110" style:family="table-column">
      <style:table-column-properties style:column-width="1.774cm"/>
    </style:style>
    <style:style style:name="Row209" style:family="table-row">
      <style:table-row-properties style:min-row-height="0.547cm"/>
    </style:style>
    <style:style style:name="Cell66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4" style:family="paragraph" style:parent-style-name="Normal">
      <style:paragraph-properties fo:line-height="108%" fo:margin-bottom="0.282cm"/>
    </style:style>
    <style:style style:name="T14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5" style:family="paragraph" style:parent-style-name="Normal">
      <style:paragraph-properties fo:line-height="108%" fo:margin-bottom="0.282cm"/>
    </style:style>
    <style:style style:name="T14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6" style:family="paragraph" style:parent-style-name="Normal">
      <style:paragraph-properties fo:line-height="108%" fo:margin-bottom="0.282cm"/>
    </style:style>
    <style:style style:name="T14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6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7" style:family="paragraph" style:parent-style-name="Normal">
      <style:paragraph-properties fo:line-height="108%" fo:margin-bottom="0.282cm"/>
    </style:style>
    <style:style style:name="T14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210" style:family="table-row">
      <style:table-row-properties style:min-row-height="0.547cm"/>
    </style:style>
    <style:style style:name="Cell6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8" style:family="paragraph" style:parent-style-name="Normal">
      <style:paragraph-properties fo:line-height="108%" fo:margin-bottom="0.282cm"/>
    </style:style>
    <style:style style:name="T14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9" style:family="paragraph" style:parent-style-name="Normal">
      <style:paragraph-properties fo:line-height="108%" fo:margin-bottom="0.282cm"/>
    </style:style>
    <style:style style:name="T14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0" style:family="paragraph" style:parent-style-name="Normal">
      <style:paragraph-properties fo:line-height="108%" fo:margin-bottom="0.282cm"/>
    </style:style>
    <style:style style:name="T14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1" style:family="paragraph" style:parent-style-name="Normal">
      <style:paragraph-properties fo:line-height="108%" fo:margin-bottom="0.282cm"/>
    </style:style>
    <style:style style:name="T14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1" style:family="table-row">
      <style:table-row-properties style:min-row-height="0.547cm"/>
    </style:style>
    <style:style style:name="Cell6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2" style:family="paragraph" style:parent-style-name="Normal">
      <style:paragraph-properties fo:line-height="108%" fo:margin-bottom="0.282cm"/>
    </style:style>
    <style:style style:name="T14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42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42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3" style:family="paragraph" style:parent-style-name="Normal">
      <style:paragraph-properties fo:line-height="108%" fo:margin-bottom="0.282cm"/>
    </style:style>
    <style:style style:name="T14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4" style:family="paragraph" style:parent-style-name="Normal">
      <style:paragraph-properties fo:line-height="108%" fo:margin-bottom="0.282cm"/>
    </style:style>
    <style:style style:name="T14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5" style:family="paragraph" style:parent-style-name="Normal">
      <style:paragraph-properties fo:line-height="108%" fo:margin-bottom="0.282cm"/>
    </style:style>
    <style:style style:name="T14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2" style:family="table-row">
      <style:table-row-properties style:min-row-height="0.547cm"/>
    </style:style>
    <style:style style:name="Cell6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6" style:family="paragraph" style:parent-style-name="Normal">
      <style:paragraph-properties fo:line-height="108%" fo:margin-bottom="0.282cm"/>
    </style:style>
    <style:style style:name="T14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7" style:family="paragraph" style:parent-style-name="Normal">
      <style:paragraph-properties fo:line-height="108%" fo:margin-bottom="0.282cm"/>
    </style:style>
    <style:style style:name="T14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8" style:family="paragraph" style:parent-style-name="Normal">
      <style:paragraph-properties fo:line-height="108%" fo:margin-bottom="0.282cm"/>
    </style:style>
    <style:style style:name="T14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9" style:family="paragraph" style:parent-style-name="Normal">
      <style:paragraph-properties fo:line-height="108%" fo:margin-bottom="0.282cm"/>
    </style:style>
    <style:style style:name="T14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3" style:family="table-row">
      <style:table-row-properties style:min-row-height="0.547cm"/>
    </style:style>
    <style:style style:name="Cell6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0" style:family="paragraph" style:parent-style-name="Normal">
      <style:paragraph-properties fo:line-height="108%" fo:margin-bottom="0.282cm"/>
    </style:style>
    <style:style style:name="T14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1" style:family="paragraph" style:parent-style-name="Normal">
      <style:paragraph-properties fo:line-height="108%" fo:margin-bottom="0.282cm"/>
    </style:style>
    <style:style style:name="T14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2" style:family="paragraph" style:parent-style-name="Normal">
      <style:paragraph-properties fo:line-height="108%" fo:margin-bottom="0.282cm"/>
    </style:style>
    <style:style style:name="T14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6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3" style:family="paragraph" style:parent-style-name="Normal">
      <style:paragraph-properties fo:line-height="108%" fo:margin-bottom="0.282cm"/>
    </style:style>
    <style:style style:name="T14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4" style:family="table-row">
      <style:table-row-properties style:min-row-height="0.547cm"/>
    </style:style>
    <style:style style:name="Cell68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4" style:family="paragraph" style:parent-style-name="Normal">
      <style:paragraph-properties fo:line-height="108%" fo:margin-bottom="0.282cm"/>
    </style:style>
    <style:style style:name="T14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8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5" style:family="paragraph" style:parent-style-name="Normal">
      <style:paragraph-properties fo:line-height="108%" fo:margin-bottom="0.282cm"/>
    </style:style>
    <style:style style:name="T14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8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6" style:family="paragraph" style:parent-style-name="Normal">
      <style:paragraph-properties fo:line-height="108%" fo:margin-bottom="0.282cm"/>
    </style:style>
    <style:style style:name="T14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8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7" style:family="paragraph" style:parent-style-name="Normal">
      <style:paragraph-properties fo:line-height="108%" fo:margin-bottom="0.282cm"/>
    </style:style>
    <style:style style:name="T14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438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P1439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P1440" style:family="paragraph" style:parent-style-name="Normal">
      <style:paragraph-properties fo:line-height="108%" fo:margin-bottom="0.282cm"/>
    </style:style>
    <style:style style:name="T1440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able29" style:family="table">
      <style:table-properties table:align="left" style:width="15.229cm" style:rel-width="95.76%" fo:margin-left="0cm"/>
    </style:style>
    <style:style style:name="Column111" style:family="table-column">
      <style:table-column-properties style:column-width="4.048cm"/>
    </style:style>
    <style:style style:name="Column112" style:family="table-column">
      <style:table-column-properties style:column-width="0.64cm"/>
    </style:style>
    <style:style style:name="Column113" style:family="table-column">
      <style:table-column-properties style:column-width="0.64cm"/>
    </style:style>
    <style:style style:name="Column114" style:family="table-column">
      <style:table-column-properties style:column-width="0.64cm"/>
    </style:style>
    <style:style style:name="Column115" style:family="table-column">
      <style:table-column-properties style:column-width="0.64cm"/>
    </style:style>
    <style:style style:name="Column116" style:family="table-column">
      <style:table-column-properties style:column-width="0.64cm"/>
    </style:style>
    <style:style style:name="Column117" style:family="table-column">
      <style:table-column-properties style:column-width="0.64cm"/>
    </style:style>
    <style:style style:name="Column118" style:family="table-column">
      <style:table-column-properties style:column-width="0.639cm"/>
    </style:style>
    <style:style style:name="Column119" style:family="table-column">
      <style:table-column-properties style:column-width="0.639cm"/>
    </style:style>
    <style:style style:name="Column120" style:family="table-column">
      <style:table-column-properties style:column-width="0.639cm"/>
    </style:style>
    <style:style style:name="Column121" style:family="table-column">
      <style:table-column-properties style:column-width="0.639cm"/>
    </style:style>
    <style:style style:name="Column122" style:family="table-column">
      <style:table-column-properties style:column-width="0.639cm"/>
    </style:style>
    <style:style style:name="Column123" style:family="table-column">
      <style:table-column-properties style:column-width="0.639cm"/>
    </style:style>
    <style:style style:name="Column124" style:family="table-column">
      <style:table-column-properties style:column-width="0.639cm"/>
    </style:style>
    <style:style style:name="Column125" style:family="table-column">
      <style:table-column-properties style:column-width="0.639cm"/>
    </style:style>
    <style:style style:name="Column126" style:family="table-column">
      <style:table-column-properties style:column-width="0.639cm"/>
    </style:style>
    <style:style style:name="Column127" style:family="table-column">
      <style:table-column-properties style:column-width="0.639cm"/>
    </style:style>
    <style:style style:name="Column128" style:family="table-column">
      <style:table-column-properties style:column-width="0.954cm"/>
    </style:style>
    <style:style style:name="Row215" style:family="table-row">
      <style:table-row-properties style:min-row-height="0.547cm"/>
    </style:style>
    <style:style style:name="Cell68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1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69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2" style:family="paragraph" style:parent-style-name="Normal">
      <style:paragraph-properties fo:line-height="108%" fo:margin-bottom="0.282cm"/>
    </style:style>
    <style:style style:name="T14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3" style:family="paragraph" style:parent-style-name="Normal">
      <style:paragraph-properties fo:line-height="108%" fo:margin-bottom="0.282cm"/>
    </style:style>
    <style:style style:name="T144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4" style:family="paragraph" style:parent-style-name="Normal">
      <style:paragraph-properties fo:line-height="108%" fo:margin-bottom="0.282cm"/>
    </style:style>
    <style:style style:name="T144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5" style:family="paragraph" style:parent-style-name="Normal">
      <style:paragraph-properties fo:line-height="108%" fo:margin-bottom="0.282cm"/>
    </style:style>
    <style:style style:name="T14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6" style:family="paragraph" style:parent-style-name="Normal">
      <style:paragraph-properties fo:line-height="108%" fo:margin-bottom="0.282cm"/>
    </style:style>
    <style:style style:name="T14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7" style:family="paragraph" style:parent-style-name="Normal">
      <style:paragraph-properties fo:line-height="108%" fo:margin-bottom="0.282cm"/>
    </style:style>
    <style:style style:name="T14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8" style:family="paragraph" style:parent-style-name="Normal">
      <style:paragraph-properties fo:line-height="108%" fo:margin-bottom="0.282cm"/>
    </style:style>
    <style:style style:name="T14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9" style:family="paragraph" style:parent-style-name="Normal">
      <style:paragraph-properties fo:line-height="108%" fo:margin-bottom="0.282cm"/>
    </style:style>
    <style:style style:name="T14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0" style:family="paragraph" style:parent-style-name="Normal">
      <style:paragraph-properties fo:line-height="108%" fo:margin-bottom="0.282cm"/>
    </style:style>
    <style:style style:name="T14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69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1" style:family="paragraph" style:parent-style-name="Normal">
      <style:paragraph-properties fo:line-height="108%" fo:margin-bottom="0.282cm"/>
    </style:style>
    <style:style style:name="T14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2" style:family="paragraph" style:parent-style-name="Normal">
      <style:paragraph-properties fo:line-height="108%" fo:margin-bottom="0.282cm"/>
    </style:style>
    <style:style style:name="T14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3" style:family="paragraph" style:parent-style-name="Normal">
      <style:paragraph-properties fo:line-height="108%" fo:margin-bottom="0.282cm"/>
    </style:style>
    <style:style style:name="T14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4" style:family="paragraph" style:parent-style-name="Normal">
      <style:paragraph-properties fo:line-height="108%" fo:margin-bottom="0.282cm"/>
    </style:style>
    <style:style style:name="T14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5" style:family="paragraph" style:parent-style-name="Normal">
      <style:paragraph-properties fo:line-height="108%" fo:margin-bottom="0.282cm"/>
    </style:style>
    <style:style style:name="T14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6" style:family="paragraph" style:parent-style-name="Normal">
      <style:paragraph-properties fo:line-height="108%" fo:margin-bottom="0.282cm"/>
    </style:style>
    <style:style style:name="T145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7" style:family="paragraph" style:parent-style-name="Normal">
      <style:paragraph-properties fo:line-height="108%" fo:margin-bottom="0.282cm"/>
    </style:style>
    <style:style style:name="T14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0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8" style:family="paragraph" style:parent-style-name="Normal">
      <style:paragraph-properties fo:line-height="108%" fo:margin-bottom="0.282cm"/>
    </style:style>
    <style:style style:name="T145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Row216" style:family="table-row">
      <style:table-row-properties style:min-row-height="0.547cm"/>
    </style:style>
    <style:style style:name="Cell7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9" style:family="paragraph" style:parent-style-name="Normal">
      <style:paragraph-properties fo:line-height="108%" fo:margin-bottom="0.282cm"/>
    </style:style>
    <style:style style:name="T145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0" style:family="paragraph" style:parent-style-name="Normal">
      <style:paragraph-properties fo:line-height="108%" fo:margin-bottom="0.282cm"/>
    </style:style>
    <style:style style:name="T146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1" style:family="paragraph" style:parent-style-name="Normal">
      <style:paragraph-properties fo:line-height="108%" fo:margin-bottom="0.282cm"/>
    </style:style>
    <style:style style:name="T14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2" style:family="paragraph" style:parent-style-name="Normal">
      <style:paragraph-properties fo:line-height="108%" fo:margin-bottom="0.282cm"/>
    </style:style>
    <style:style style:name="T14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3" style:family="paragraph" style:parent-style-name="Normal">
      <style:paragraph-properties fo:line-height="108%" fo:margin-bottom="0.282cm"/>
    </style:style>
    <style:style style:name="T14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4" style:family="paragraph" style:parent-style-name="Normal">
      <style:paragraph-properties fo:line-height="108%" fo:margin-bottom="0.282cm"/>
    </style:style>
    <style:style style:name="T146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5" style:family="paragraph" style:parent-style-name="Normal">
      <style:paragraph-properties fo:line-height="108%" fo:margin-bottom="0.282cm"/>
    </style:style>
    <style:style style:name="T14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6" style:family="paragraph" style:parent-style-name="Normal">
      <style:paragraph-properties fo:line-height="108%" fo:margin-bottom="0.282cm"/>
    </style:style>
    <style:style style:name="T14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7" style:family="paragraph" style:parent-style-name="Normal">
      <style:paragraph-properties fo:line-height="108%" fo:margin-bottom="0.282cm"/>
    </style:style>
    <style:style style:name="T146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8" style:family="paragraph" style:parent-style-name="Normal">
      <style:paragraph-properties fo:line-height="108%" fo:margin-bottom="0.282cm"/>
    </style:style>
    <style:style style:name="T14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9" style:family="paragraph" style:parent-style-name="Normal">
      <style:paragraph-properties fo:line-height="108%" fo:margin-bottom="0.282cm"/>
    </style:style>
    <style:style style:name="T14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0" style:family="paragraph" style:parent-style-name="Normal">
      <style:paragraph-properties fo:line-height="108%" fo:margin-bottom="0.282cm"/>
    </style:style>
    <style:style style:name="T147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1" style:family="paragraph" style:parent-style-name="Normal">
      <style:paragraph-properties fo:line-height="108%" fo:margin-bottom="0.282cm"/>
    </style:style>
    <style:style style:name="T14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2" style:family="paragraph" style:parent-style-name="Normal">
      <style:paragraph-properties fo:line-height="108%" fo:margin-bottom="0.282cm"/>
    </style:style>
    <style:style style:name="T14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3" style:family="paragraph" style:parent-style-name="Normal">
      <style:paragraph-properties fo:line-height="108%" fo:margin-bottom="0.282cm"/>
    </style:style>
    <style:style style:name="T147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4" style:family="paragraph" style:parent-style-name="Normal">
      <style:paragraph-properties fo:line-height="108%" fo:margin-bottom="0.282cm"/>
    </style:style>
    <style:style style:name="T14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5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6" style:family="paragraph" style:parent-style-name="Normal">
      <style:paragraph-properties fo:line-height="108%" fo:margin-bottom="0.282cm"/>
    </style:style>
    <style:style style:name="T14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7" style:family="table-row">
      <style:table-row-properties style:min-row-height="0.547cm"/>
    </style:style>
    <style:style style:name="Cell72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7" style:family="paragraph" style:parent-style-name="Normal">
      <style:paragraph-properties fo:line-height="108%" fo:margin-bottom="0.282cm"/>
    </style:style>
    <style:style style:name="T14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47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T1477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8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9" style:family="paragraph" style:parent-style-name="Normal">
      <style:paragraph-properties fo:line-height="108%" fo:margin-bottom="0.282cm"/>
    </style:style>
    <style:style style:name="T147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0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2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1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2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3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4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5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6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7" style:family="paragraph" style:parent-style-name="Normal">
      <style:paragraph-properties fo:line-height="108%" fo:margin-bottom="0.282cm"/>
    </style:style>
    <style:style style:name="T148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8" style:family="paragraph" style:parent-style-name="Normal">
      <style:paragraph-properties fo:line-height="108%" fo:margin-bottom="0.282cm"/>
    </style:style>
    <style:style style:name="T14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9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3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0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1" style:family="paragraph" style:parent-style-name="Normal">
      <style:paragraph-properties fo:line-height="108%" fo:margin-bottom="0.282cm"/>
    </style:style>
    <style:style style:name="T14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2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3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4" style:family="paragraph" style:parent-style-name="Normal">
      <style:paragraph-properties fo:line-height="108%" fo:margin-bottom="0.282cm"/>
    </style:style>
    <style:style style:name="T14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8" style:family="table-row">
      <style:table-row-properties style:min-row-height="0.547cm"/>
    </style:style>
    <style:style style:name="Cell7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5" style:family="paragraph" style:parent-style-name="Normal">
      <style:paragraph-properties fo:line-height="108%" fo:margin-bottom="0.282cm"/>
    </style:style>
    <style:style style:name="T14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6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7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8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9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0" style:family="paragraph" style:parent-style-name="Normal">
      <style:paragraph-properties fo:line-height="108%" fo:margin-bottom="0.282cm"/>
    </style:style>
    <style:style style:name="T15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1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2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3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4" style:family="paragraph" style:parent-style-name="Normal">
      <style:paragraph-properties fo:line-height="108%" fo:margin-bottom="0.282cm"/>
    </style:style>
    <style:style style:name="T15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5" style:family="paragraph" style:parent-style-name="Normal">
      <style:paragraph-properties fo:line-height="108%" fo:margin-bottom="0.282cm"/>
    </style:style>
    <style:style style:name="T15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6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7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8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9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0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1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2" style:family="paragraph" style:parent-style-name="Normal">
      <style:paragraph-properties fo:line-height="108%" fo:margin-bottom="0.282cm"/>
    </style:style>
    <style:style style:name="T15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19" style:family="table-row">
      <style:table-row-properties style:min-row-height="0.547cm"/>
    </style:style>
    <style:style style:name="Cell7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3" style:family="paragraph" style:parent-style-name="Normal">
      <style:paragraph-properties fo:line-height="108%" fo:margin-bottom="0.282cm"/>
    </style:style>
    <style:style style:name="T15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4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5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6" style:family="paragraph" style:parent-style-name="Normal">
      <style:paragraph-properties fo:line-height="108%" fo:margin-bottom="0.282cm"/>
    </style:style>
    <style:style style:name="T15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7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8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Cell7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9" style:family="paragraph" style:parent-style-name="Normal">
      <style:paragraph-properties fo:line-height="108%" fo:margin-bottom="0.282cm"/>
    </style:style>
    <style:style style:name="T15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0" style:family="paragraph" style:parent-style-name="Normal">
      <style:paragraph-properties fo:line-height="108%" fo:margin-bottom="0.282cm"/>
    </style:style>
    <style:style style:name="T15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1" style:family="paragraph" style:parent-style-name="Normal">
      <style:paragraph-properties fo:line-height="108%" fo:margin-bottom="0.282cm"/>
    </style:style>
    <style:style style:name="T15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2" style:family="paragraph" style:parent-style-name="Normal">
      <style:paragraph-properties fo:line-height="108%" fo:margin-bottom="0.282cm"/>
    </style:style>
    <style:style style:name="T15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3" style:family="paragraph" style:parent-style-name="Normal">
      <style:paragraph-properties fo:line-height="108%" fo:margin-bottom="0.282cm"/>
    </style:style>
    <style:style style:name="T15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4" style:family="paragraph" style:parent-style-name="Normal">
      <style:paragraph-properties fo:line-height="108%" fo:margin-bottom="0.282cm"/>
    </style:style>
    <style:style style:name="T15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5" style:family="paragraph" style:parent-style-name="Normal">
      <style:paragraph-properties fo:line-height="108%" fo:margin-bottom="0.28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6" style:family="paragraph" style:parent-style-name="Normal">
      <style:paragraph-properties fo:line-height="108%" fo:margin-bottom="0.282cm"/>
    </style:style>
    <style:style style:name="T15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7" style:family="paragraph" style:parent-style-name="Normal">
      <style:paragraph-properties fo:line-height="108%" fo:margin-bottom="0.282cm"/>
    </style:style>
    <style:style style:name="T15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8" style:family="paragraph" style:parent-style-name="Normal">
      <style:paragraph-properties fo:line-height="108%" fo:margin-bottom="0.282cm"/>
    </style:style>
    <style:style style:name="T15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9" style:family="paragraph" style:parent-style-name="Normal">
      <style:paragraph-properties fo:line-height="108%" fo:margin-bottom="0.282cm"/>
    </style:style>
    <style:style style:name="T15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Cell7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0" style:family="paragraph" style:parent-style-name="Normal">
      <style:paragraph-properties fo:line-height="108%" fo:margin-bottom="0.282cm"/>
    </style:style>
    <style:style style:name="T15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/>
    </style:style>
    <style:style style:name="Row220" style:family="table-row">
      <style:table-row-properties style:min-row-height="0.547cm"/>
    </style:style>
    <style:style style:name="Cell77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1" style:family="paragraph" style:parent-style-name="Normal">
      <style:paragraph-properties fo:line-height="108%" fo:margin-bottom="0.282cm"/>
    </style:style>
    <style:style style:name="T15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2" style:family="paragraph" style:parent-style-name="Normal">
      <style:paragraph-properties fo:line-height="108%" fo:margin-bottom="0.282cm"/>
    </style:style>
    <style:style style:name="T15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3" style:family="paragraph" style:parent-style-name="Normal">
      <style:paragraph-properties fo:line-height="108%" fo:margin-bottom="0.282cm"/>
    </style:style>
    <style:style style:name="T15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4" style:family="paragraph" style:parent-style-name="Normal">
      <style:paragraph-properties fo:line-height="108%" fo:margin-bottom="0.282cm"/>
    </style:style>
    <style:style style:name="T15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5" style:family="paragraph" style:parent-style-name="Normal">
      <style:paragraph-properties fo:line-height="108%" fo:margin-bottom="0.282cm"/>
    </style:style>
    <style:style style:name="T15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6" style:family="paragraph" style:parent-style-name="Normal">
      <style:paragraph-properties fo:line-height="108%" fo:margin-bottom="0.282cm"/>
    </style:style>
    <style:style style:name="T15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7" style:family="paragraph" style:parent-style-name="Normal">
      <style:paragraph-properties fo:line-height="108%" fo:margin-bottom="0.282cm"/>
    </style:style>
    <style:style style:name="T15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8" style:family="paragraph" style:parent-style-name="Normal">
      <style:paragraph-properties fo:line-height="108%" fo:margin-bottom="0.282cm"/>
    </style:style>
    <style:style style:name="T15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7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9" style:family="paragraph" style:parent-style-name="Normal">
      <style:paragraph-properties fo:line-height="108%" fo:margin-bottom="0.282cm"/>
    </style:style>
    <style:style style:name="T15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8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0" style:family="paragraph" style:parent-style-name="Normal">
      <style:paragraph-properties fo:line-height="108%" fo:margin-bottom="0.282cm"/>
    </style:style>
    <style:style style:name="T15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89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1" style:family="paragraph" style:parent-style-name="Normal">
      <style:paragraph-properties fo:line-height="108%" fo:margin-bottom="0.282cm"/>
    </style:style>
    <style:style style:name="T15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0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2" style:family="paragraph" style:parent-style-name="Normal">
      <style:paragraph-properties fo:line-height="108%" fo:margin-bottom="0.282cm"/>
    </style:style>
    <style:style style:name="T15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1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3" style:family="paragraph" style:parent-style-name="Normal">
      <style:paragraph-properties fo:line-height="108%" fo:margin-bottom="0.282cm"/>
    </style:style>
    <style:style style:name="T154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2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4" style:family="paragraph" style:parent-style-name="Normal">
      <style:paragraph-properties fo:line-height="108%" fo:margin-bottom="0.282cm"/>
    </style:style>
    <style:style style:name="T154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3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5" style:family="paragraph" style:parent-style-name="Normal">
      <style:paragraph-properties fo:line-height="108%" fo:margin-bottom="0.282cm"/>
    </style:style>
    <style:style style:name="T15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4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6" style:family="paragraph" style:parent-style-name="Normal">
      <style:paragraph-properties fo:line-height="108%" fo:margin-bottom="0.282cm"/>
    </style:style>
    <style:style style:name="T15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5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7" style:family="paragraph" style:parent-style-name="Normal">
      <style:paragraph-properties fo:line-height="108%" fo:margin-bottom="0.282cm"/>
    </style:style>
    <style:style style:name="T15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Cell796" style:family="table-cell">
      <style:table-cell-properties fo:background-color="#deebf6"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8" style:family="paragraph" style:parent-style-name="Normal">
      <style:paragraph-properties fo:line-height="108%" fo:margin-bottom="0.282cm"/>
    </style:style>
    <style:style style:name="T15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ZA" fo:country-asian="US" fo:country-complex="SA" fo:font-weight="bold" style:font-weight-asian="bold" style:font-weight-complex="bold"/>
    </style:style>
    <style:style style:name="P1549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550" style:family="paragraph" style:parent-style-name="Normal">
      <style:paragraph-properties fo:line-height="108%" fo:margin-bottom="0.282cm"/>
      <style:text-properties fo:font-size="11pt" style:font-size-asian="11pt" style:font-size-complex="11pt" fo:language="en" fo:country="US"/>
    </style:style>
    <style:style style:name="P1551" style:family="paragraph" style:parent-style-name="Normal">
      <style:paragraph-properties fo:line-height="108%" fo:margin-bottom="0.282cm"/>
      <style:text-properties fo:font-size="11pt" style:font-size-asian="11pt" style:font-size-complex="11pt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Advancing<text:s/>Gender<text:s/>Equality<text:s/>through<text:s/>support<text:s/>to<text:s/>Women’s<text:s/>Rights<text:s/>Organisations<text:s/>and<text:s/>Women’s<text:s/>Movements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39m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April<text:s/>2024<text:s/>–<text:s/>March<text:s/>2025</text:span><text:span text:style-name="T5_5"><text:line-break/>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:</text:span><text:span text:style-name="T6_3"><text:s/></text:span><text:span text:style-name="T6_4">[</text:span><text:span text:style-name="T6_5">AMP<text:s/>ID#]</text:span><text:span text:style-name="T6_6"><text:s/></text:span><text:span text:style-name="T6_7">300890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06/03/2022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01/12/2027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2</text:span></text:p>
          </table:table-cell>
          <table:table-cell table:style-name="Cell9">
            <text:p text:style-name="P14"><text:span text:style-name="T14_1">2023</text:span></text:p>
          </table:table-cell>
          <table:table-cell table:style-name="Cell10">
            <text:p text:style-name="P15"><text:span text:style-name="T15_1">2024</text:span></text:p>
          </table:table-cell>
          <table:table-cell table:style-name="Cell11">
            <text:p text:style-name="P16"><text:span text:style-name="T16_1">2025</text:span></text:p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+</text:span></text:p>
          </table:table-cell>
          <table:table-cell table:style-name="Cell20">
            <text:p text:style-name="P25"><text:span text:style-name="T25_1">A+</text:span></text:p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ajor<text:s/></text:span></text:p>
          </table:table-cell>
          <table:table-cell table:style-name="Cell27">
            <text:p text:style-name="P32"><text:span text:style-name="T32_1">Major<text:s/></text:span></text:p>
          </table:table-cell>
          <table:table-cell table:style-name="Cell28">
            <text:p text:style-name="P33"><text:span text:style-name="T33_1">Major</text:span></text:p>
          </table:table-cell>
          <table:table-cell table:style-name="Cell29">
            <text:p text:style-name="P34"><text:span text:style-name="T34_1">Major</text:span></text:p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><text:span text:style-name="T39_1"><text:tab/></text:span></text:p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/text:span><text:span text:style-name="T40_2"><text:s/>Link<text:s/>to<text:s/>Business<text:s/>Case:<text:s/></text:span></text:p>
          </table:table-cell>
          <table:table-cell table:style-name="Cell35">
            <text:p text:style-name="P41"><text:span text:style-name="T41_1"><text:a xlink:type="simple" office:target-frame-name="_blank" xlink:href="https://view.officeapps.live.com/op/view.aspx?src=https://iati.fcdo.gov.uk/iati_documents/D0003645.odt&amp;wdOrigin=BROWSELINKhttps://iati.fcdo.gov.uk/iati_documents/D0003645.odt"><text:span text:style-name="T41_2">Business<text:s/>Case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/text:span><text:span text:style-name="T42_2"><text:s/>Link<text:s/>to<text:s/></text:span><text:span text:style-name="T42_3">results<text:s/>framework</text:span><text:span text:style-name="T42_4">:<text:s/></text:span></text:p>
          </table:table-cell>
          <table:table-cell table:style-name="Cell37">
            <text:p text:style-name="P43"/>
          </table:table-cell>
        </table:table-row>
      </table:table>
      <text:p text:style-name="P44"/>
      <text:p text:style-name="P45"/>
      <text:p text:style-name="P46"><text:span text:style-name="T46_1">A.<text:s/></text:span><text:span text:style-name="T46_2">SUMMARY<text:s/>AND<text:s/>OVERVIEW<text:s/></text:span></text:p>
      <text:p text:style-name="P47"/>
      <text:p text:style-name="P48"><text:span text:style-name="T48_1">Description<text:s/>of<text:s/>programme<text:s/></text:span></text:p>
      <text:p text:style-name="P49"/>
      <text:p text:style-name="P50"><text:span text:style-name="T50_1">The<text:s/>Advancing<text:s/>Gender<text:s/>Equality<text:s/>programme<text:s/>is<text:s/>the<text:s/>UK’s<text:s/>global<text:s/>initiative<text:s/>to<text:s/>strengthen<text:s/>grassroots<text:s/>Women’s<text:s/>Rights<text:s/>Organisations<text:s/>(WROs)<text:s/>and<text:s/>movements,<text:s/>amplifying<text:s/>diverse<text:s/>women’s<text:s/>and<text:s/>girls’<text:s/>voices<text:s/>across<text:s/>all<text:s/>ODA<text:s/>eligible<text:s/>countries.<text:s/>It<text:s/>provides<text:s/>core,<text:s/>flexible,<text:s/>multiyear<text:s/>funding<text:s/>and<text:s/>capacity<text:s/>building<text:s/>to<text:s/>WROs,<text:s/>supports<text:s/>grassroots<text:s/>participation<text:s/>in<text:s/>key<text:s/>meetings,<text:s/>and<text:s/>facilitates<text:s/>policy<text:s/>development<text:s/>through<text:s/>learning<text:s/>and<text:s/>evidence<text:s/>from<text:s/>grassroots<text:s/>organisations.</text:span></text:p>
      <text:p text:style-name="P51"/>
      <text:p text:style-name="P52"><text:span text:style-name="T52_1">The<text:s/>programme<text:s/>is<text:s/>delivered<text:s/>through<text:s/>partnerships<text:s/>with<text:s/>the<text:s/>Equality<text:s/>Fund<text:s/>(EF)<text:s/>and<text:s/>the<text:s/>Women<text:s/>of<text:s/>the<text:s/>South<text:s/>Speak<text:s/>Out<text:s/>(WOSSO)<text:s/>consortium.<text:s/>The<text:s/>operating<text:s/>context<text:s/>has<text:s/>been<text:s/>affected<text:s/>by<text:s/></text:span><text:span text:style-name="T52_2">the<text:s/></text:span><text:span text:style-name="T52_3">growing<text:s/>anti-rights<text:s/>movements,<text:s/>democratic<text:s/>back-sliding,<text:s/>and<text:s/>reductions<text:s/>in<text:s/>ODA</text:span><text:span text:style-name="T52_4"><text:s/>and<text:s/></text:span><text:span text:style-name="T52_5">philanthropic<text:s/>funding.</text:span></text:p>
      <text:p text:style-name="P53"/>
      <text:p text:style-name="P54"><text:span text:style-name="T54_1">The<text:s/>programme</text:span><text:span text:style-name="T54_2">,</text:span><text:span text:style-name="T54_3"><text:s/></text:span><text:span text:style-name="T54_4">launched<text:s/>in<text:s/>2023</text:span><text:span text:style-name="T54_5">,</text:span><text:span text:style-name="T54_6"><text:s/>is</text:span><text:span text:style-name="T54_7"><text:s/>aiming</text:span><text:span text:style-name="T54_8"><text:s/>to</text:span><text:span text:style-name="T54_9">:</text:span></text:p>
      <text:list text:style-name="LS14" xml:id="list0">
        <text:list-item>
          <text:p text:style-name="P55"><text:span text:style-name="T55_1">Provide<text:s/>core,<text:s/>flexible,<text:s/>multiyear<text:s/>funding<text:s/>and<text:s/>bespoke<text:s/>capacity<text:s/>building<text:s/>to<text:s/>WROs,<text:s/>including<text:s/>those<text:s/>working<text:s/>in<text:s/>conflict<text:s/>and<text:s/>crises,<text:s/>and<text:s/>to<text:s/>the<text:s/>local<text:s/>and<text:s/>regional<text:s/>networks<text:s/>that<text:s/>form<text:s/>the<text:s/>building<text:s/>blocks<text:s/>of<text:s/>women’s<text:s/>movements<text:s/>(Component<text:s/>A</text:span><text:span text:style-name="T55_2">)</text:span></text:p>
        </text:list-item>
        <text:list-item>
          <text:p text:style-name="P56"><text:span text:style-name="T56_1">Fund<text:s/>and<text:s/>facilitate<text:s/>grassroots<text:s/>women’s<text:s/>and<text:s/>girls’<text:s/>attendance<text:s/>and<text:s/>support<text:s/>to<text:s/>enable<text:s/>meaningful<text:s/>participation<text:s/>in<text:s/>key<text:s/>national,<text:s/>regional,<text:s/>and<text:s/>international<text:s/>meetings<text:s/>(Component<text:s/>B).</text:span></text:p>
        </text:list-item>
        <text:list-item>
          <text:p text:style-name="P57"><text:span text:style-name="T57_1">Facilitate<text:s/>more<text:s/>informed<text:s/>policy<text:s/>development<text:s/>by<text:s/>better<text:s/>capturing,<text:s/>synthesising,<text:s/>and<text:s/>feeding<text:s/></text:span><text:span text:style-name="T57_2">back<text:s/>learning<text:s/>and<text:s/>evidence<text:s/>from<text:s/>grassroots<text:s/>organisations<text:s/>(Component<text:s/>C)</text:span></text:p>
        </text:list-item>
      </text:list>
      <text:p text:style-name="P58"/>
      <text:p text:style-name="P59"><text:span text:style-name="T59_1">Component<text:s/>A<text:s/></text:span><text:span text:style-name="T59_2">is<text:s/>being<text:s/>delivered<text:s/>through<text:s/>a<text:s/>partnership<text:s/>with<text:s/>the<text:s/>Equality<text:s/>Fund,<text:s/>a<text:s/>Canadian-based<text:s/>international<text:s/>women’s<text:s/>fund.<text:s/></text:span><text:span text:style-name="T59_3">Equality<text:s/>Fund</text:span><text:span text:style-name="T59_4"><text:s/>receives<text:s/>funding<text:s/>from<text:s/>several<text:s/>other<text:s/>donors<text:s/>and<text:s/>philanthropists,<text:s/>notably<text:s/>Global<text:s/>Affairs<text:s/>Canada<text:s/>(GAC)<text:s/>which<text:s/>in<text:s/>2019<text:s/>invested<text:s/>$300m<text:s/>Canadian<text:s/>dollars</text:span><text:span text:style-name="T59_5"><text:note text:note-class="footnote"><text:note-citation/><text:note-body><text:p text:style-name="P60"><text:span text:style-name="T60_1"><text:s/>All<text:s/>$<text:s/>funds<text:s/>denominated<text:s/>in<text:s/>Canadian<text:s/>dollars.</text:span></text:p></text:note-body></text:note></text:span><text:span text:style-name="T60_2"><text:s/>(c.£168m)<text:s/>to<text:s/>support<text:s/>a<text:s/>more<text:s/>sustainable<text:s/>model<text:s/>of<text:s/>funding<text:s/>through<text:s/>feminist<text:s/>investment<text:s/>finance.<text:s/>Results<text:s/>based<text:s/>on<text:s/>FCDO<text:s/>spend<text:s/>are<text:s/>captured<text:s/>in<text:s/>the<text:s/></text:span><text:span text:style-name="T60_3">Equality<text:s/>Fund</text:span><text:span text:style-name="T60_4"><text:s/>Annual<text:s/>Report</text:span><text:span text:style-name="T60_5">s<text:s/>and<text:s/>appendices</text:span><text:span text:style-name="T60_6"><text:s/></text:span><text:span text:style-name="T60_7">for<text:s/>the<text:s/>period<text:s/>from<text:s/>April<text:s/>2</text:span><text:span text:style-name="T60_8">4</text:span><text:span text:style-name="T60_9"><text:s/>to<text:s/>March<text:s/></text:span><text:span text:style-name="T60_10">2</text:span><text:span text:style-name="T60_11">5</text:span><text:span text:style-name="T60_12">.</text:span><text:span text:style-name="T60_13"><text:s/></text:span></text:p>
      <text:p text:style-name="P61"/>
      <text:p text:style-name="P62"><text:span text:style-name="T62_1">The<text:s/>Equality<text:s/>Fund<text:s/>structures<text:s/>its<text:s/>work<text:s/>into<text:s/>four<text:s/>streams<text:s/>(all<text:s/>with<text:s/>a<text:s/>grant<text:s/>accompaniment):</text:span></text:p>
      <text:list text:style-name="LS15" xml:id="list3">
        <text:list-item>
          <text:p text:style-name="P63"><text:span text:style-name="T63_1">Cataly</text:span><text:span text:style-name="T63_2">s</text:span><text:span text:style-name="T63_3">e</text:span><text:span text:style-name="T63_4">,<text:s/>which<text:s/></text:span><text:span text:style-name="T63_5">provides<text:s/>funding<text:s/>to<text:s/>individual<text:s/>women’s<text:s/>rights<text:s/>and<text:s/>feminist<text:s/>organisations<text:s/>that<text:s/>are<text:s/>primarily<text:s/>governed,<text:s/>led,<text:s/>and<text:s/>directed<text:s/>by<text:s/>local<text:s/>women,<text:s/>youth<text:s/>and/or<text:s/>trans<text:s/>people.<text:s/>Average<text:s/>grant<text:s/>size<text:s/>is<text:s/>CAD$10,000-$100,000<text:s/>per<text:s/>year.</text:span></text:p>
        </text:list-item>
        <text:list-item>
          <text:p text:style-name="P64"><text:span text:style-name="T64_1">Activate</text:span><text:span text:style-name="T64_2">,<text:s/>which<text:s/>provides<text:s/>flexible<text:s/>resources<text:s/>to<text:s/>feminist<text:s/>Funds<text:s/>who<text:s/>then<text:s/>fund<text:s/>on-grants<text:s/>that<text:s/>support<text:s/>WROs<text:s/>and<text:s/>feminist<text:s/>movements<text:s/>worldwide.<text:s/>Average<text:s/>grant<text:s/>size<text:s/>is<text:s/>CAD$350,000<text:s/>per<text:s/>year.<text:s/></text:span></text:p>
        </text:list-item>
        <text:list-item>
          <text:p text:style-name="P65"><text:span text:style-name="T65_1">Connect</text:span><text:span text:style-name="T65_2">,<text:s/>which<text:s/>supports<text:s/>coalitions<text:s/>and<text:s/>networks<text:s/>to<text:s/>accelerate<text:s/>movement<text:s/>building.<text:s/>This<text:s/>stream<text:s/>was<text:s/>piloted<text:s/>in<text:s/>2023/24</text:span><text:span text:style-name="T65_3"><text:s/>but<text:s/>is<text:s/>yet<text:s/>to<text:s/>fully<text:s/>launch.<text:s/></text:span></text:p>
        </text:list-item>
        <text:list-item>
          <text:p text:style-name="P66"><text:span text:style-name="T66_1">Prepare,<text:s/>Respond,<text:s/>and<text:s/>Care</text:span><text:span text:style-name="T66_2">,<text:s/>which<text:s/>supports<text:s/>organisations<text:s/>and<text:s/>networks<text:s/>working<text:s/>in<text:s/>crisis<text:s/>and<text:s/>humanitarian<text:s/>settings.<text:s/>This<text:s/>is<text:s/>the<text:s/>only<text:s/>grant-making<text:s/>stream<text:s/>with<text:s/>an<text:s/>explicit<text:s/>thematic<text:s/>focus.<text:s/></text:span><text:span text:style-name="T66_3">The<text:s/>average</text:span><text:span text:style-name="T66_4"><text:s/>multi-year<text:s/></text:span><text:span text:style-name="T66_5">grant<text:s/>is<text:s/>CAD<text:s/>1M<text:s/>per<text:s/>year<text:s/>and<text:s/>the<text:s/>average<text:s/>grant<text:s/>size<text:s/>for<text:s/></text:span><text:span text:style-name="T66_6">responsive<text:s/>grants<text:s/>is<text:s/>CAD150,000<text:s/>per<text:s/>year.<text:s/></text:span></text:p>
        </text:list-item>
      </text:list>
      <text:p text:style-name="P67"/>
      <text:p text:style-name="P68"><text:span text:style-name="T68_1">Components<text:s/>B<text:s/>and<text:s/>C</text:span><text:span text:style-name="T68_2"><text:s/>are<text:s/>delivered<text:s/>through<text:s/>the<text:s/>consortium<text:s/>‘Women<text:s/>of<text:s/>the<text:s/>South<text:s/>Speak<text:s/>Out’<text:s/>(WOSSO),<text:s/>a<text:s/>partnership<text:s/>between<text:s/>Gender<text:s/>Links,<text:s/>ARROW</text:span><text:span text:style-name="T68_3">,<text:s/></text:span><text:span text:style-name="T68_4">Rese<text:s/></text:span><text:span text:style-name="T68_5">Ecofeminista</text:span><text:span text:style-name="T68_6"><text:s/></text:span><text:span text:style-name="T68_7">LAC</text:span><text:span text:style-name="T68_8"><text:s/>and<text:s/></text:span><text:span text:style-name="T68_9">MannionDaniels</text:span><text:span text:style-name="T68_10">.</text:span><text:span text:style-name="T68_11"><text:s/></text:span><text:span text:style-name="T68_12">WOSSO<text:s/>received<text:s/></text:span><text:span text:style-name="T68_13">the<text:s/></text:span><text:span text:style-name="T68_14">first<text:s/>disbursement<text:s/>in<text:s/>July<text:s/>2023<text:s/>to<text:s/>support<text:s/>the<text:s/>co-creation<text:s/>phase</text:span><text:span text:style-name="T68_15">.<text:s/>The<text:s/>co-creation<text:s/>phase<text:s/>was<text:s/></text:span><text:span text:style-name="T68_16">an<text:s/>intentional<text:s/>way<text:s/>of<text:s/>shifting<text:s/></text:span><text:span text:style-name="T68_17">FCDO<text:s/></text:span><text:span text:style-name="T68_18">practices<text:s/>and<text:s/>def</text:span><text:span text:style-name="T68_19">ining<text:s/>the<text:s/></text:span><text:span text:style-name="T68_20">finer<text:s/>details<text:s/>of<text:s/>the<text:s/>wor</text:span><text:span text:style-name="T68_21">k<text:s/></text:span><text:span text:style-name="T68_22">in<text:s/>collaboration<text:s/>with<text:s/>consortium<text:s/>partners<text:s/>and<text:s/>wider<text:s/>WROs.<text:s/></text:span><text:span text:style-name="T68_23">This<text:s/>i</text:span><text:span text:style-name="T68_24">s</text:span><text:span text:style-name="T68_25"><text:s/>the<text:s/>first<text:s/>full<text:s/>year<text:s/>of<text:s/>implementation<text:s/>of<text:s/>component<text:s/>B+C</text:span><text:span text:style-name="T68_26"><text:s/>and<text:s/>results<text:s/>were<text:s/>reported<text:s/>in<text:s/>its<text:s/>annual<text:s/>report<text:s/>for<text:s/></text:span><text:span text:style-name="T68_27">April<text:s/>24<text:s/>-<text:s/>March<text:s/>25.</text:span></text:p>
      <text:p text:style-name="P69"><text:span text:style-name="T69_1"><text:s/></text:span><text:span text:style-name="T69_2"><text:s/></text:span></text:p>
      <text:p text:style-name="P70"><text:span text:style-name="T70_1">Changes<text:s/>to<text:s/>the<text:s/>programme<text:s/>because<text:s/>of<text:s/>ODA<text:s/>reductions</text:span></text:p>
      <text:p text:style-name="P71"/>
      <text:p text:style-name="P72"><text:span text:style-name="T72_1">About<text:s/>changes<text:s/>to<text:s/>UK<text:s/>ODA</text:span></text:p>
      <text:list text:style-name="LS1" xml:id="list7">
        <text:list-item>
          <text:p text:style-name="P73"><text:span text:style-name="T73_1"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text:s text:c="2"/></text:span></text:p>
        </text:list-item>
        <text:list-item>
          <text:p text:style-name="P74"><text:span text:style-name="T74_1"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/text:p>
        </text:list-item>
        <text:list-item>
          <text:p text:style-name="P75"><text:span text:style-name="T75_1">ODA<text:s/>allocations<text:s/>and<text:s/>the<text:s/>impact<text:s/>on<text:s/>programmes<text:s/>are<text:s/>being<text:s/>worked<text:s/>through<text:s/>based<text:s/>on<text:s/>various<text:s/>factors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/text:p>
        </text:list-item>
        <text:list-item>
          <text:p text:style-name="P76"><text:span text:style-name="T76_1">We<text:s/>remain<text:s/>committed<text:s/>to<text:s/>spending<text:s/>0.7%<text:s/>of<text:s/>GNI<text:s/>on<text:s/>ODA<text:s/>when<text:s/>the<text:s/>fiscal<text:s/>circumstances<text:s/>allow.]<text:s/></text:span></text:p>
        </text:list-item>
      </text:list>
      <text:p text:style-name="P77"/>
      <text:p text:style-name="P78"><text:span text:style-name="T78_1">Due<text:s/>to<text:s/>t</text:span><text:span text:style-name="T78_2">he<text:s/></text:span><text:span text:style-name="T78_3">ODA<text:s/></text:span><text:span text:style-name="T78_4">reductions<text:s/></text:span><text:span text:style-name="T78_5">a<text:s/>decision</text:span><text:span text:style-name="T78_6"><text:s/>was<text:s/>made</text:span><text:span text:style-name="T78_7"><text:s/>that<text:s/>the<text:s/></text:span><text:span text:style-name="T78_8">WOSSO<text:s/></text:span><text:span text:style-name="T78_9">partnership</text:span><text:span text:style-name="T78_10"><text:s/></text:span><text:span text:style-name="T78_11">(Components<text:s/>B<text:s/>and<text:s/>C)</text:span><text:span text:style-name="T78_12"><text:s/></text:span><text:span text:style-name="T78_13">would<text:s/>be<text:s/>closed<text:s/>early,</text:span><text:span text:style-name="T78_14"><text:s/>at<text:s/>the<text:s/>end<text:s/>of<text:s/>year<text:s/>three<text:s/>(March<text:s/>2026)<text:s/>instead<text:s/>of<text:s/>(March<text:s/>2028).</text:span><text:span text:style-name="T78_15"><text:s/>Due<text:s/>to<text:s/>concerns<text:s/>over<text:s/>starting<text:s/>a<text:s/>new<text:s/>round<text:s/>of<text:s/>fellowships<text:s/>in<text:s/>2025,<text:s/>without<text:s/>clarity<text:s/>over<text:s/>long-term<text:s/>funding<text:s/>for<text:s/>this<text:s/>programme<text:s/>the<text:s/>decision<text:s/>was<text:s/>taken<text:s/>not<text:s/>to<text:s/>fund<text:s/>the<text:s/>second<text:s/>round.<text:s/>These<text:s/>cuts<text:s/>did<text:s/>not<text:s/>affect<text:s/>activities<text:s/>in<text:s/>this<text:s/>annual<text:s/>review<text:s/>reporting<text:s/>period.<text:s/></text:span></text:p>
      <text:p text:style-name="P79"/>
      <text:p text:style-name="P80"><text:span text:style-name="T80_1">Summary<text:s/>supporting<text:s/>narrative<text:s/>for<text:s/>the<text:s/>overall<text:s/>score<text:s/>in<text:s/>this<text:s/>review<text:s/></text:span></text:p>
      <text:p text:style-name="P81"/>
      <text:p text:style-name="P82"><text:span text:style-name="T82_1">All<text:s/>delivery<text:s/>partners<text:s/>have<text:s/>demonstrated<text:s/>resilience<text:s/>and<text:s/>adaptability.</text:span><text:span text:style-name="T82_2"><text:s/>The<text:s/>Annual<text:s/>Review<text:s/>period<text:s/>saw<text:s/></text:span><text:span text:style-name="T82_3">escalating<text:s/>global<text:s/>crises,<text:s/>backlash<text:s/>against<text:s/>gender<text:s/>justice,<text:s/>bodily<text:s/>autonomy,<text:s/>and<text:s/>human<text:s/>rights</text:span><text:span text:style-name="T82_4">.</text:span><text:span text:style-name="T82_5"><text:s/>In<text:s/></text:span><text:span text:style-name="T82_6">addition,</text:span><text:span text:style-name="T82_7"><text:s/>the<text:s/></text:span><text:span text:style-name="T82_8">programme<text:s/>had<text:s/>to<text:s/>cope<text:s/>with<text:s/>the<text:s/></text:span><text:span text:style-name="T82_9">announcement</text:span><text:span text:style-name="T82_10"><text:s/>of<text:s/>the<text:s/>UK<text:s/>ODA<text:s/>budget</text:span><text:span text:style-name="T82_11"><text:s/>reduction</text:span><text:span text:style-name="T82_12"><text:s/>and<text:s/>the<text:s/>uncertain</text:span><text:span text:style-name="T82_13">t</text:span><text:span text:style-name="T82_14">y<text:s/>this<text:s/></text:span><text:span text:style-name="T82_15">b</text:span><text:span text:style-name="T82_16">r</text:span><text:span text:style-name="T82_17">ought<text:s/></text:span><text:span text:style-name="T82_18">at<text:s/></text:span><text:span text:style-name="T82_19">the<text:s/>end<text:s/></text:span><text:span text:style-name="T82_20">of<text:s/>the</text:span><text:span text:style-name="T82_21"><text:s/>review<text:s/>period.</text:span><text:span text:style-name="T82_22"><text:s/>In<text:s/></text:span><text:span text:style-name="T82_23">the</text:span><text:span text:style-name="T82_24"><text:s/>face<text:s/>of<text:s/>this</text:span><text:span text:style-name="T82_25">,</text:span><text:span text:style-name="T82_26"><text:s/></text:span><text:span text:style-name="T82_27">all</text:span><text:span text:style-name="T82_28"><text:s/>partners<text:s/>have</text:span><text:span text:style-name="T82_29"><text:s/>continued<text:s/>to</text:span><text:span text:style-name="T82_30"><text:s/>deliver</text:span><text:span text:style-name="T82_31">,<text:s/>supporting<text:s/>and<text:s/></text:span><text:span text:style-name="T82_32">adapting</text:span><text:span text:style-name="T82_33"><text:s/>to</text:span><text:span text:style-name="T82_34"><text:s/>their</text:span><text:span text:style-name="T82_35"><text:s/></text:span><text:span text:style-name="T82_36">partners</text:span><text:span text:style-name="T82_37">’</text:span><text:span text:style-name="T82_38"><text:s/>need</text:span><text:span text:style-name="T82_39">s</text:span><text:span text:style-name="T82_40">.<text:s/></text:span></text:p>
      <text:p text:style-name="P83"/>
      <text:p text:style-name="P84"><text:span text:style-name="T84_1">The<text:s/>programme<text:s/>scores<text:s/>an<text:s/>A</text:span><text:span text:style-name="T84_2">+<text:s/>-<text:s/>moderately<text:s/>exceeded</text:span><text:span text:style-name="T84_3"><text:s/>expectation</text:span><text:span text:style-name="T84_4">.<text:s/></text:span><text:span text:style-name="T84_5">I</text:span><text:span text:style-name="T84_6">t<text:s/>has<text:s/>been<text:s/>successfully<text:s/>delivering<text:s/>what<text:s/>was<text:s/>planned,<text:s/>showing<text:s/>flexibility<text:s/>along<text:s/>the<text:s/>way<text:s/>and<text:s/>staying<text:s/>true<text:s/>to<text:s/>feminist<text:s/>principles.<text:s/></text:span><text:span text:style-name="T84_7">In<text:s/>a<text:s/>few<text:s/>places<text:s/>it<text:s/></text:span><text:span text:style-name="T84_8">did<text:s/>not<text:s/>meet</text:span><text:span text:style-name="T84_9"><text:s/>output</text:span><text:span text:style-name="T84_10"><text:s/>targets,</text:span><text:span text:style-name="T84_11"><text:s/></text:span><text:span text:style-name="T84_12">but<text:s/>i</text:span><text:span text:style-name="T84_13">n<text:s/></text:span><text:span text:style-name="T84_14">many<text:s/></text:span><text:span text:style-name="T84_15">others,</text:span><text:span text:style-name="T84_16"><text:s/>it<text:s/>exceeded<text:s/>them.<text:s/></text:span></text:p>
      <text:p text:style-name="P85"/>
      <text:p text:style-name="P86"><text:span text:style-name="T86_1">Major<text:s/>lessons<text:s/>and<text:s/>recommendations<text:s/>for<text:s/>the<text:s/>year<text:s/>ahead<text:s/></text:span></text:p>
      <text:p text:style-name="P87"/>
      <text:p text:style-name="P88"><text:span text:style-name="T88_1">Most</text:span><text:span text:style-name="T88_2"><text:s/>of<text:s/>last<text:s/>year</text:span><text:span text:style-name="T88_3">’</text:span><text:span text:style-name="T88_4">s</text:span><text:span text:style-name="T88_5"><text:s/>recommendations<text:s/>have<text:s/>been<text:s/>addressed<text:s/>or<text:s/>are<text:s/>in<text:s/>progress.</text:span><text:span text:style-name="T88_6"><text:s/></text:span></text:p>
      <text:p text:style-name="P89"/>
      <text:p text:style-name="P90"><text:span text:style-name="T90_1">Annex<text:s/>D<text:s/>provides<text:s/>the<text:s/>full<text:s/>list<text:s/>of<text:s/>25<text:s/>recommendations</text:span><text:span text:style-name="T90_2">,<text:s/>with</text:span><text:span text:style-name="T90_3"><text:s/>progress<text:s/>noted<text:s/>in<text:s/>the<text:s/>right-had<text:s/>column.<text:s/>Most<text:s/>recommendations<text:s/>have<text:s/>either<text:s/></text:span><text:span text:style-name="T90_4">been<text:s/>progressed<text:s/>or<text:s/>completed,<text:s/>a<text:s/>few<text:s/>no<text:s/>longer<text:s/>fit<text:s/>given<text:s/>ODA<text:s/>budget<text:s/>changes</text:span><text:span text:style-name="T90_5">.<text:s/></text:span></text:p>
      <text:p text:style-name="P91"/>
      <text:p text:style-name="P92"><text:span text:style-name="T92_1">Several<text:s/>of<text:s/>the<text:s/>recommendations<text:s/>relate<text:s/>to<text:s/>capturing<text:s/>the<text:s/></text:span><text:span text:style-name="T92_2">impact</text:span><text:span text:style-name="T92_3"><text:s/>of<text:s/>Equality<text:s/>Funds<text:s/>work<text:s/>when<text:s/>it<text:s/></text:span><text:span text:style-name="T92_4">provides<text:s/></text:span><text:span text:style-name="T92_5">grants<text:s/>through</text:span><text:span text:style-name="T92_6"><text:s/></text:span><text:span text:style-name="T92_7">Women’s<text:s/>and<text:s/>Feminist<text:s/>Funds</text:span><text:span text:style-name="T92_8">,</text:span><text:span text:style-name="T92_9"><text:s/>to<text:s/>extend<text:s/>its<text:s/>reach.<text:s/>This<text:s/>is<text:s/>now<text:s/>being<text:s/>addressed<text:s/>and</text:span><text:span text:style-name="T92_10"><text:s/>is<text:s/>discussed<text:s/></text:span><text:span text:style-name="T92_11">further<text:s/>under<text:s/>the<text:s/>section<text:s/>on<text:s/>M&amp;E.<text:s/></text:span><text:span text:style-name="T92_12"><text:s/></text:span><text:span text:style-name="T92_13">Another<text:s/>key</text:span><text:span text:style-name="T92_14"><text:s/>area<text:s/>still<text:s/>requiring<text:s/>attention<text:s/></text:span><text:span text:style-name="T92_15">is</text:span><text:span text:style-name="T92_16"><text:s/></text:span><text:span text:style-name="T92_17">safeguarding<text:s/>reporting<text:s/>thresholds</text:span><text:span text:style-name="T92_18">.<text:s/>This<text:s/>is<text:s/>a<text:s/>recommendation,<text:s/>with</text:span><text:span text:style-name="T92_19"><text:s/>plans<text:s/>in<text:s/>place<text:s/>to<text:s/>discuss<text:s/>this</text:span><text:span text:style-name="T92_20">.<text:s/></text:span></text:p>
      <text:p text:style-name="P93"/>
      <text:p text:style-name="P94"><text:span text:style-name="T94_1">Lessons<text:s/>and<text:s/>recommendation</text:span><text:span text:style-name="T94_2">s</text:span><text:span text:style-name="T94_3"><text:s/>for<text:s/>each<text:s/>partner<text:s/></text:span><text:span text:style-name="T94_4">from<text:s/>this<text:s/>review<text:s/>are</text:span><text:span text:style-name="T94_5"><text:s/>listed<text:s/>below.</text:span></text:p>
      <text:p text:style-name="P95"/>
      <text:p text:style-name="P96"><text:span text:style-name="T96_1">Equality<text:s/>Fund</text:span></text:p>
      <text:p text:style-name="P97"><text:span text:style-name="T97_1"><text:s/></text:span></text:p>
      <text:p text:style-name="P98"><text:span text:style-name="T98_1">Lessons</text:span></text:p>
      <text:list text:style-name="LS25" xml:id="list11">
        <text:list-item>
          <text:p text:style-name="P99"><text:span text:style-name="T99_1">Participatory<text:s/>approaches<text:s/></text:span><text:span text:style-name="T99_2">to<text:s/>grant-making<text:s/></text:span><text:span text:style-name="T99_3">build<text:s/>legitimacy</text:span><text:span text:style-name="T99_4">.<text:s/></text:span><text:span text:style-name="T99_5">Learning<text:s/>from<text:s/>Equality<text:s/>Fund<text:s/>and<text:s/>their<text:s/>partners<text:s/>on<text:s/>a<text:s/>feminist/<text:s/>participatory<text:s/>approach<text:s/>to<text:s/>grant<text:s/>making<text:s/></text:span><text:span text:style-name="T99_6">is<text:s/>outlined</text:span><text:span text:style-name="T99_7"><text:s/>in<text:s/></text:span><text:span text:style-name="T99_8">annex<text:s/>A</text:span><text:span text:style-name="T99_9">.<text:s/></text:span><text:span text:style-name="T99_10">Participatory<text:s/>grant</text:span><text:span text:style-name="T99_11">-</text:span><text:span text:style-name="T99_12">making<text:s/>(peer-led<text:s/>selection,<text:s/>co-design<text:s/>workshops)<text:s/>strengthens<text:s/>trust<text:s/>and<text:s/>ensures<text:s/>resources<text:s/>flow<text:s/>to<text:s/>those<text:s/>most<text:s/>affecte</text:span><text:span text:style-name="T99_13">d.<text:s/>A<text:s/>participatory</text:span><text:span text:style-name="T99_14"><text:s/>approach<text:s/>to<text:s/>governance<text:s/>can<text:s/>mean<text:s/>more<text:s/>equitable,<text:s/>effective,<text:s/>and<text:s/>sustainable<text:s/>support<text:s/>for<text:s/>women’s<text:s/>rights<text:s/>and<text:s/>feminist<text:s/>movements.<text:s/>By<text:s/>centring<text:s/>collaboration,<text:s/>trust,<text:s/>and<text:s/>the<text:s/>leadership<text:s/>of<text:s/>those<text:s/>most<text:s/>affected<text:s/>by<text:s/>gender<text:s/>inequality,<text:s/>this<text:s/>model<text:s/>shifts<text:s/>power</text:span><text:span text:style-name="T99_15"><text:s/>to<text:s/>and<text:s/>solidarity<text:s/>with<text:s/>women’s<text:s/>funds<text:s/>and<text:s/>organisations<text:s/>in<text:s/>the<text:s/>global<text:s/>south<text:s/>which<text:s/></text:span><text:span text:style-name="T99_16">can<text:s/></text:span><text:span text:style-name="T99_17">enable<text:s/></text:span><text:span text:style-name="T99_18">change</text:span><text:span text:style-name="T99_19"><text:s/>in<text:s/></text:span><text:span text:style-name="T99_20">real</text:span><text:span text:style-name="T99_21"><text:s/>world<text:s/>impact</text:span><text:span text:style-name="T99_22">.</text:span><text:span text:style-name="T99_23"><text:s/></text:span></text:p>
        </text:list-item>
        <text:list-item>
          <text:p text:style-name="P100"><text:span text:style-name="T100_1">Sustained,<text:s/>flexible<text:s/>funding<text:s/></text:span><text:span text:style-name="T100_2">continues<text:s/>to<text:s/>be</text:span><text:span text:style-name="T100_3"><text:s/>critical</text:span><text:span text:style-name="T100_4"><text:s/></text:span><text:span text:style-name="T100_5">-<text:s/></text:span><text:span text:style-name="T100_6">Multi-year</text:span><text:span text:style-name="T100_7">,<text:s/>core,<text:s/>and<text:s/>flexible<text:s/>funding<text:s/>enables<text:s/>feminist<text:s/>organizations<text:s/>to<text:s/>pivot<text:s/>during<text:s/>crises,<text:s/>strengthen<text:s/>internal<text:s/>systems,<text:s/>and<text:s/>engage<text:s/>in<text:s/>long-term<text:s/>advocacy.</text:span><text:span text:style-name="T100_8"><text:s/></text:span><text:span text:style-name="T100_9">Partners<text:s/>report<text:s/>that<text:s/>flexible<text:s/>grants<text:s/>have<text:s/>been<text:s/>transformative<text:s/>for<text:s/>resilience<text:s/>and<text:s/>impact.</text:span></text:p>
        </text:list-item>
        <text:list-item>
          <text:p text:style-name="P101"><text:span text:style-name="T101_1">Backlash<text:s/>signals<text:s/>progress</text:span><text:span text:style-name="T101_2"><text:s/></text:span><text:span text:style-name="T101_3">—</text:span><text:span text:style-name="T101_4"><text:s/></text:span><text:span text:style-name="T101_5">but<text:s/>requires<text:s/>protection.<text:s/></text:span><text:span text:style-name="T101_6">Intensifying<text:s/>anti-rights<text:s/>backlash<text:s/>globally<text:s/></text:span><text:span text:style-name="T101_7">can<text:s/>be</text:span><text:span text:style-name="T101_8"><text:s/>a<text:s/>sign<text:s/>of<text:s/>movements’<text:s/>influence.</text:span><text:span text:style-name="T101_9"><text:s/></text:span><text:span text:style-name="T101_10">However,<text:s/></text:span><text:span text:style-name="T101_11">it<text:s/>can<text:s/>mean</text:span><text:span text:style-name="T101_12"><text:s/>risk</text:span><text:span text:style-name="T101_13">s<text:s/>to<text:s/>organisations<text:s/>in<text:s/>operating<text:s/>freely<text:s/>and<text:s/>safely</text:span><text:span text:style-name="T101_14">.<text:s/>Documenting<text:s/>backlash<text:s/></text:span><text:span text:style-name="T101_15">remains</text:span><text:span text:style-name="T101_16"><text:s/>essential<text:s/>for<text:s/>advocacy<text:s/>and<text:s/></text:span><text:span text:style-name="T101_17">international<text:s/></text:span><text:span text:style-name="T101_18">awareness.</text:span></text:p>
        </text:list-item>
        <text:list-item>
          <text:p text:style-name="P102"><text:span text:style-name="T102_1">C</text:span><text:span text:style-name="T102_2">risis<text:s/>preparedness<text:s/>must<text:s/>be<text:s/>integrated.<text:s/></text:span><text:span text:style-name="T102_3">The<text:s/>launch<text:s/>of<text:s/></text:span><text:span text:style-name="T102_4">‘</text:span><text:span text:style-name="T102_5">Prepare</text:span><text:span text:style-name="T102_6">’<text:s/></text:span><text:span text:style-name="T102_7">grants</text:span><text:span text:style-name="T102_8"><text:s/>(within<text:s/>the<text:s/></text:span><text:span text:style-name="T102_9">P</text:span><text:span text:style-name="T102_10">repare</text:span><text:span text:style-name="T102_11">,<text:s/>Respond<text:s/>and<text:s/>Care</text:span><text:span text:style-name="T102_12"><text:s/>stream</text:span><text:span text:style-name="T102_13">)</text:span><text:span text:style-name="T102_14"><text:s/>reflects<text:s/>a<text:s/>shift<text:s/>from<text:s/>reactive<text:s/>to<text:s/>proactive<text:s/>strategies.</text:span><text:span text:style-name="T102_15"><text:s/></text:span><text:span text:style-name="T102_16">Multi-year<text:s/>preparedness<text:s/>funding<text:s/>is<text:s/>vital<text:s/>for<text:s/>building<text:s/>resilience<text:s/>and<text:s/>anticipating<text:s/>systemic<text:s/>crises<text:s/>rather<text:s/>than<text:s/>staying<text:s/>in<text:s/>“survival<text:s/>mode.”</text:span></text:p>
        </text:list-item>
        <text:list-item>
          <text:p text:style-name="P103"><text:span text:style-name="T103_1">Collective<text:s/></text:span><text:span text:style-name="T103_2">c</text:span><text:span text:style-name="T103_3">are<text:s/>is<text:s/>a</text:span><text:span text:style-name="T103_4">n<text:s/>important<text:s/>strategy.<text:s/></text:span><text:span text:style-name="T103_5">Investing<text:s/>in<text:s/>activists’<text:s/>wellbeing<text:s/>is<text:s/>not<text:s/>optional—it<text:s/>sustains<text:s/>movements<text:s/>under<text:s/>extreme<text:s/>pressure</text:span><text:span text:style-name="T103_6"><text:s/>and<text:s/>is<text:s/>the<text:s/>reason<text:s/>c</text:span><text:span text:style-name="T103_7">ollective<text:s/>care<text:s/>practices<text:s/>(safehouses,<text:s/>healing<text:s/>justice,<text:s/>burnout<text:s/>prevention)<text:s/>are<text:s/>increasingly<text:s/>embedded<text:s/>in</text:span><text:span text:style-name="T103_8"><text:s/>Equality<text:s/>Fund’s</text:span><text:span text:style-name="T103_9"><text:s/>grant</text:span><text:span text:style-name="T103_10">-</text:span><text:span text:style-name="T103_11">making.</text:span></text:p>
        </text:list-item>
        <text:list-item>
          <text:p text:style-name="P104"><text:span text:style-name="T104_1">Resilience<text:s/></text:span><text:span text:style-name="T104_2">t</text:span><text:span text:style-name="T104_3">hrough<text:s/></text:span><text:span text:style-name="T104_4">d</text:span><text:span text:style-name="T104_5">iversification<text:s/>–<text:s/></text:span><text:span text:style-name="T104_6">Equality<text:s/>Fund<text:s/>already<text:s/>knew<text:s/>its<text:s/>model<text:s/>of<text:s/>combining<text:s/></text:span><text:span text:style-name="T104_7">grant</text:span><text:span text:style-name="T104_8">-</text:span><text:span text:style-name="T104_9">making,<text:s/>philanthropy,<text:s/>advocacy,<text:s/>and<text:s/>investment—creates<text:s/>stability<text:s/>in<text:s/>a<text:s/>volatile<text:s/>funding<text:s/>landscape.</text:span><text:span text:style-name="T104_10"><text:s/>This<text:s/>is<text:s/>proving<text:s/>more<text:s/>important<text:s/>than<text:s/>ever</text:span><text:span text:style-name="T104_11">,</text:span><text:span text:style-name="T104_12"><text:s/>and<text:s/>the<text:s/>plan<text:s/>to<text:s/></text:span><text:span text:style-name="T104_13">l</text:span><text:span text:style-name="T104_14">everag</text:span><text:span text:style-name="T104_15">e<text:s/>mu</text:span><text:span text:style-name="T104_16">ltiple<text:s/>capital<text:s/>sources<text:s/></text:span><text:span text:style-name="T104_17">to<text:s/></text:span><text:span text:style-name="T104_18">mitigate<text:s/>risk<text:s/>and<text:s/>sustain<text:s/>long-term<text:s/>impact</text:span><text:span text:style-name="T104_19"><text:s/>will<text:s/>continue<text:s/>to<text:s/>be<text:s/>tested</text:span><text:span text:style-name="T104_20">.</text:span></text:p>
        </text:list-item>
        <text:list-item>
          <text:p text:style-name="P105"><text:span text:style-name="T105_1">G</text:span><text:span text:style-name="T105_2">ender-lens<text:s/>investing<text:s/>is<text:s/>both<text:s/>moral<text:s/>and<text:s/>economic</text:span><text:span text:style-name="T105_3">-<text:s/></text:span><text:span text:style-name="T105_4">Equality<text:s/>Fund’s</text:span><text:span text:style-name="T105_5"><text:s/></text:span><text:span text:style-name="T105_6">investment<text:s/>portfolio<text:s/>achieved<text:s/>9.8%<text:s/>return<text:s/>this<text:s/>year,<text:s/>proving<text:s/>that<text:s/>gender-lens<text:s/>investing<text:s/>can<text:s/>deliver<text:s/>competitive<text:s/>fi</text:span><text:span text:style-name="T105_7">nancial<text:s/>performance</text:span><text:span text:style-name="T105_8">.<text:s/>T</text:span><text:span text:style-name="T105_9">he<text:s/>l</text:span><text:span text:style-name="T105_10">aunch<text:s/>of<text:s/></text:span><text:span text:style-name="T105_11">Equality<text:s/>Fund’s<text:s/>new<text:s/>product<text:s/>–<text:s/></text:span><text:span text:style-name="T105_12">the<text:s/></text:span><text:span text:style-name="T105_13">RockCreek</text:span><text:span text:style-name="T105_14"><text:s/>Global<text:s/>Equality</text:span><text:span text:style-name="T105_15"><text:s/>(RGCE)</text:span><text:span text:style-name="T105_16"><text:s/>ETF<text:s/></text:span><text:span text:style-name="T105_17">–</text:span><text:span text:style-name="T105_18"><text:s/>signals<text:s/>a<text:s/>move<text:s/>toward<text:s/>mainstreaming<text:s/>feminist<text:s/>investment<text:s/>products.</text:span><text:span text:style-name="T105_19"><text:s/>Equality<text:s/>Fund<text:s/>and<text:s/>FCDO<text:s/>should<text:s/>continue<text:s/>to<text:s/>work<text:s/>with<text:s/>the<text:s/>ecosystem<text:s/>to<text:s/>explore<text:s/>innovative<text:s/>finance<text:s/>methods<text:s/>to<text:s/>improve<text:s/>resilience<text:s/>and<text:s/>influence<text:s/>the<text:s/>financial<text:s/>system.<text:s/></text:span><text:span text:style-name="T105_20"><text:s/></text:span></text:p>
        </text:list-item>
      </text:list>
      <text:p text:style-name="P106"><text:span text:style-name="T106_1">Recommendations<text:s text:c="2"/></text:span></text:p>
      <text:list text:style-name="LS16" xml:id="list18">
        <text:list-item>
          <text:p text:style-name="P107"><text:span text:style-name="T107_1">Evaluation:</text:span><text:span text:style-name="T107_2"><text:s/>The<text:s/>evaluation<text:s/>of<text:s/>Women’s<text:s/>and<text:s/>Feminist<text:s/>Funds<text:s/>(WFF)<text:s/>that<text:s/>is<text:s/>being<text:s/>undertaken<text:s/>during<text:s/>the<text:s/>next<text:s/>reporting<text:s/>period<text:s/>will<text:s/>be<text:s/>useful<text:s/>in<text:s/>providing<text:s/>examples<text:s/>of<text:s/>the<text:s/>impact<text:s/>of<text:s/>WFF<text:s/>and<text:s/></text:span><text:span text:style-name="T107_3">their<text:s/>on-granting.<text:s/></text:span><text:span text:style-name="T107_4">However,<text:s/>the<text:s/>Equality<text:s/>Fund<text:s/>should<text:s/>consider<text:s/>whether<text:s/>it<text:s/>is<text:s/>possible<text:s/>to<text:s/></text:span><text:span text:style-name="T107_5">further<text:s/>improve<text:s/></text:span><text:span text:style-name="T107_6">systems<text:s/>or<text:s/>processes<text:s/>to<text:s/>enable<text:s/>ongoing<text:s/>reporting<text:s/>on<text:s/>this<text:s/>in<text:s/>future,<text:s/>without<text:s/>it<text:s/>placing<text:s/>significant<text:s/>burden<text:s/>on<text:s/>already<text:s/>stretched<text:s/>organisations.</text:span></text:p>
        </text:list-item>
        <text:list-item>
          <text:p text:style-name="P108"><text:span text:style-name="T108_1">FCDO<text:s/>and<text:s/>EF<text:s/>should<text:s/>discuss<text:s/>safeguarding<text:s/>and<text:s/>fraud<text:s/>reporting<text:s/>thresholds<text:s/>and<text:s/>ensure<text:s/>the<text:s/>appropriate<text:s/>level<text:s/>is<text:s/>set<text:s/>and<text:s/>revisited<text:s/>as<text:s/>appropriate</text:span><text:span text:style-name="T108_2">.</text:span><text:span text:style-name="T108_3"><text:s/>It<text:s/>would</text:span><text:span text:style-name="T108_4"><text:s/>be<text:s/>useful<text:s/>to<text:s/>include<text:s/>other<text:s/>donors</text:span><text:span text:style-name="T108_5">,</text:span><text:span text:style-name="T108_6"><text:s/>as<text:s/>appropriate</text:span><text:span text:style-name="T108_7">,</text:span><text:span text:style-name="T108_8"><text:s/>to<text:s/>consider<text:s/>how<text:s/></text:span><text:span text:style-name="T108_9">t</text:span><text:span text:style-name="T108_10">he</text:span><text:span text:style-name="T108_11"><text:s/>approach<text:s/>can<text:s/>be</text:span><text:span text:style-name="T108_12"><text:s/>most<text:s/>useful<text:s/>to<text:s/>all.<text:s/></text:span></text:p>
        </text:list-item>
        <text:list-item>
          <text:p text:style-name="P109"><text:span text:style-name="T109_1">Discuss<text:s/>EF’s<text:s/>evolving<text:s/>Grants+<text:s/></text:span><text:span text:style-name="T109_2">accompaniment<text:s/>strategy<text:s/>a</text:span><text:span text:style-name="T109_3">nd<text:s/>consider<text:s/>whether<text:s/>FCDO<text:s/>can<text:s/>provide<text:s/></text:span><text:span text:style-name="T109_4">support.<text:s/></text:span></text:p>
        </text:list-item>
      </text:list>
      <text:p text:style-name="P110"/>
      <text:p text:style-name="P111"><text:span text:style-name="T111_1">WOSSO</text:span></text:p>
      <text:p text:style-name="P112"/>
      <text:p text:style-name="P113"><text:span text:style-name="T113_1">L</text:span><text:span text:style-name="T113_2">essons</text:span><text:span text:style-name="T113_3"><text:s/></text:span></text:p>
      <text:list text:style-name="LS21" xml:id="list21">
        <text:list-item>
          <text:p text:style-name="P114"><text:span text:style-name="T114_1">A<text:s/></text:span><text:span text:style-name="T114_2">fellowship<text:s/>scheme<text:s/></text:span><text:span text:style-name="T114_3">ca</text:span><text:span text:style-name="T114_4">n</text:span><text:span text:style-name="T114_5"><text:s/>be</text:span><text:span text:style-name="T114_6"><text:s/>a</text:span><text:span text:style-name="T114_7">n<text:s/></text:span><text:span text:style-name="T114_8">effective<text:s/>wa</text:span><text:span text:style-name="T114_9">y</text:span><text:span text:style-name="T114_10"><text:s/>to</text:span><text:span text:style-name="T114_11"><text:s/>enable</text:span><text:span text:style-name="T114_12"><text:s/></text:span><text:span text:style-name="T114_13">the<text:s/>voices</text:span><text:span text:style-name="T114_14"><text:s/>of<text:s/></text:span><text:span text:style-name="T114_15">women<text:s/>and<text:s/>girls<text:s/></text:span><text:span text:style-name="T114_16">to<text:s/>be</text:span><text:span text:style-name="T114_17"><text:s/>represented<text:s/>in<text:s/>different<text:s/>policy<text:s/>settings<text:s/>and<text:s/>conversations.</text:span><text:span text:style-name="T114_18"><text:s/></text:span><text:span text:style-name="T114_19">Y</text:span><text:span text:style-name="T114_20">oung<text:s/></text:span><text:span text:style-name="T114_21">feminists</text:span><text:span text:style-name="T114_22"><text:s/></text:span><text:span text:style-name="T114_23">bring<text:s/>a<text:s/>fresh<text:s/>lens</text:span><text:span text:style-name="T114_24"><text:s/>and<text:s/>a<text:s/>strong<text:s/>drive<text:s/>for<text:s/>learning<text:s/>and<text:s/>meaningful<text:s/>experiences</text:span><text:span text:style-name="T114_25">.<text:s/></text:span></text:p>
        </text:list-item>
        <text:list-item>
          <text:p text:style-name="P115"><text:span text:style-name="T115_1">Fellowship</text:span><text:span text:style-name="T115_2">s</text:span><text:span text:style-name="T115_3"><text:s/>can<text:s/>provide<text:s/>credibility,<text:s/>tools</text:span><text:span text:style-name="T115_4"><text:s/>(including<text:s/>learning<text:s/>from<text:s/></text:span><text:span text:style-name="T115_5">more<text:s/>seasoned<text:s/>activists)</text:span><text:span text:style-name="T115_6"><text:s/></text:span><text:span text:style-name="T115_7">an</text:span><text:span text:style-name="T115_8">d</text:span><text:span text:style-name="T115_9"><text:s/>access</text:span><text:span text:style-name="T115_10"><text:s/>to<text:s/></text:span><text:span text:style-name="T115_11">regional<text:s/>and<text:s/>globally<text:s/></text:span><text:span text:style-name="T115_12">poli</text:span><text:span text:style-name="T115_13">cy<text:s/></text:span><text:span text:style-name="T115_14">spaces</text:span><text:span text:style-name="T115_15">,</text:span><text:span text:style-name="T115_16"><text:s/>which<text:s/>were<text:s/>not<text:s/>previously<text:s/>available</text:span><text:span text:style-name="T115_17"><text:s/>to<text:s/>them</text:span><text:span text:style-name="T115_18">.<text:s/></text:span><text:span text:style-name="T115_19">However,<text:s/>a</text:span><text:span text:style-name="T115_20"><text:s/>focus<text:s/>on<text:s/>national<text:s/>and<text:s/>regional<text:s/>advocacy<text:s/>may<text:s/>be<text:s/>mo</text:span><text:span text:style-name="T115_21">st</text:span><text:span text:style-name="T115_22"><text:s/>effective</text:span><text:span text:style-name="T115_23"><text:s/>initially</text:span><text:span text:style-name="T115_24">.<text:s/>Fellows<text:s/>have</text:span><text:span text:style-name="T115_25"><text:s/></text:span><text:span text:style-name="T115_26">stronger</text:span><text:span text:style-name="T115_27"><text:s/></text:span><text:span text:style-name="T115_28">legitimacy<text:s/>in<text:s/>national<text:s/>and<text:s/>regional<text:s/>forums</text:span><text:span text:style-name="T115_29">;<text:s/>and<text:s/>they<text:s/></text:span><text:span text:style-name="T115_30">are<text:s/></text:span><text:span text:style-name="T115_31">more<text:s/>comfortable<text:s/>in<text:s/>these<text:s/>spaces<text:s/>(language</text:span><text:span text:style-name="T115_32">,<text:s/>culture,<text:s/>c</text:span><text:span text:style-name="T115_33">onnections,</text:span><text:span text:style-name="T115_34">)<text:s/>and<text:s/>so<text:s/>t</text:span><text:span text:style-name="T115_35">hey<text:s/>can<text:s/>hone<text:s/>their<text:s/></text:span><text:span text:style-name="T115_36">skills</text:span><text:span text:style-name="T115_37"><text:s/>before<text:s/></text:span><text:span text:style-name="T115_38">participating<text:s/>in</text:span><text:span text:style-name="T115_39"><text:s/>global<text:s/>events</text:span><text:span text:style-name="T115_40">.<text:s/></text:span><text:span text:style-name="T115_41"><text:s/></text:span><text:span text:style-name="T115_42"><text:s/></text:span><text:span text:style-name="T115_43"><text:s/></text:span></text:p>
        </text:list-item>
        <text:list-item>
          <text:p text:style-name="P116"><text:span text:style-name="T116_1">Fellowships</text:span><text:span text:style-name="T116_2"><text:s/>for<text:s/>people<text:s/>that<text:s/>have<text:s/>suffered<text:s/>significant<text:s/>hardships</text:span><text:span text:style-name="T116_3"><text:s/></text:span><text:span text:style-name="T116_4">can<text:s/>present<text:s/>safeguarding<text:s/></text:span><text:span text:style-name="T116_5">challenges</text:span><text:span text:style-name="T116_6"><text:s/>that<text:s/>need<text:s/>to<text:s/>be<text:s/>considered<text:s/>and<text:s/></text:span><text:span text:style-name="T116_7">accommodated</text:span><text:span text:style-name="T116_8"><text:s/>when<text:s/>developing<text:s/>a<text:s/>scheme</text:span><text:span text:style-name="T116_9">;<text:s/>this<text:s/>is<text:s/>particularly<text:s/>relevant<text:s/>when<text:s/>global<text:s/>travel<text:s/>is<text:s/></text:span><text:span text:style-name="T116_10">involved.</text:span><text:span text:style-name="T116_11"><text:s/></text:span><text:span text:style-name="T116_12">Having<text:s/>the<text:s/>organisations<text:s/></text:span><text:span text:style-name="T116_13">leading<text:s/>and<text:s/></text:span><text:span text:style-name="T116_14">coordinating</text:span><text:span text:style-name="T116_15"><text:s/>the<text:s/>Fellowships<text:s/>based<text:s/>in<text:s/>the<text:s/>regions<text:s/>the<text:s/>fellow<text:s/></text:span><text:span text:style-name="T116_16">come</text:span><text:span text:style-name="T116_17">s</text:span><text:span text:style-name="T116_18"><text:s/>from<text:s/>can<text:s/>h</text:span><text:span text:style-name="T116_19">elp<text:s/>in<text:s/>understanding<text:s/>and<text:s/>navigating</text:span><text:span text:style-name="T116_20"><text:s/></text:span><text:span text:style-name="T116_21">challenges<text:s/>that</text:span><text:span text:style-name="T116_22"><text:s/>arise<text:s/>because<text:s/></text:span><text:span text:style-name="T116_23">the<text:s/></text:span><text:span text:style-name="T116_24">of<text:s/>local<text:s/></text:span><text:span text:style-name="T116_25">political<text:s/>economy</text:span><text:span text:style-name="T116_26"><text:s/>or</text:span><text:span text:style-name="T116_27"><text:s/>local<text:s/></text:span><text:span text:style-name="T116_28">issues</text:span></text:p>
        </text:list-item>
      </text:list>
      <text:list text:style-name="LS27" xml:id="list24">
        <text:list-item>
          <text:p text:style-name="P117"><text:span text:style-name="T117_1">Participatory<text:s/></text:span><text:span text:style-name="T117_2">g</text:span><text:span text:style-name="T117_3">overnance<text:s/></text:span><text:span text:style-name="T117_4">w</text:span><text:span text:style-name="T117_5">orks</text:span><text:span text:style-name="T117_6"><text:s/>-Listening<text:s/>sessions<text:s/>and<text:s/>the<text:s/>Independent<text:s/>Advisory<text:s/>Committee<text:s/>(IAC)<text:s/>were<text:s/>effective<text:s/>in<text:s/></text:span><text:span text:style-name="T117_7">ensu</text:span><text:span text:style-name="T117_8">r</text:span><text:span text:style-name="T117_9">ing<text:s/>the<text:s/>WOSSO<text:s/></text:span><text:span text:style-name="T117_10">strategy</text:span><text:span text:style-name="T117_11"><text:s/>was<text:s/>shaped<text:s/>by<text:s/>a<text:s/>range<text:s/>of<text:s/></text:span><text:span text:style-name="T117_12">voices</text:span><text:span text:style-name="T117_13">.</text:span><text:span text:style-name="T117_14"><text:s/></text:span><text:span text:style-name="T117_15">However</text:span><text:span text:style-name="T117_16">,</text:span><text:span text:style-name="T117_17"><text:s/></text:span><text:span text:style-name="T117_18">WOSSO</text:span><text:span text:style-name="T117_19"><text:s/>have<text:s/>said<text:s/>that<text:s/></text:span><text:span text:style-name="T117_20">it<text:s/>could<text:s/>be<text:s/></text:span><text:span text:style-name="T117_21">difficult</text:span><text:span text:style-name="T117_22"><text:s/></text:span><text:span text:style-name="T117_23">to<text:s/>ensure<text:s/></text:span><text:span text:style-name="T117_24">m</text:span><text:span text:style-name="T117_25">a</text:span><text:span text:style-name="T117_26">rginalised<text:s/>voice</text:span><text:span text:style-name="T117_27">s<text:s/></text:span><text:span text:style-name="T117_28">(disabled<text:s/>women,<text:s/></text:span><text:span text:style-name="T117_29">LGBTQI+</text:span><text:span text:style-name="T117_30"><text:s/>advocates)<text:s/></text:span><text:span text:style-name="T117_31">were<text:s/>represented</text:span><text:span text:style-name="T117_32">.</text:span></text:p>
        </text:list-item>
      </text:list>
      <text:list text:style-name="LS28" xml:id="list25">
        <text:list-item>
          <text:p text:style-name="P118"><text:span text:style-name="T118_1">R</text:span><text:span text:style-name="T118_2">esearch<text:s/>adds<text:s/>value<text:s/>when<text:s/>grounded<text:s/>in<text:s/>lived<text:s/>experience</text:span><text:span text:style-name="T118_3">.<text:s/></text:span><text:span text:style-name="T118_4">Research<text:s/>outputs<text:s/>(</text:span><text:span text:style-name="T118_5">e</text:span><text:span text:style-name="T118_6">g</text:span><text:span text:style-name="T118_7"><text:s/></text:span><text:span text:style-name="T118_8">COP29<text:s/>Brief,<text:s/>SADC<text:s/>notes)<text:s/>directly<text:s/>supported<text:s/>advocacy</text:span><text:span text:style-name="T118_9">.<text:s/></text:span><text:span text:style-name="T118_10">Participatory<text:s/>methods<text:s/>(storytelling,<text:s/>creative<text:s/>tools)<text:s/>increased<text:s/>relevance</text:span><text:span text:style-name="T118_11"><text:s/>a</text:span><text:span text:style-name="T118_12">nd<text:s/>impact</text:span><text:span text:style-name="T118_13"><text:s/>of<text:s/>these<text:s/>research<text:s/>outputs</text:span><text:span text:style-name="T118_14">.<text:s/></text:span><text:span text:style-name="T118_15">There<text:s/>is<text:s/>a<text:s/></text:span><text:span text:style-name="T118_16">l</text:span><text:span text:style-name="T118_17">esson</text:span><text:span text:style-name="T118_18"><text:s/>to<text:s/>further<text:s/>a</text:span><text:span text:style-name="T118_19">lign<text:s/>research<text:s/>timelines<text:s/>with<text:s/>advocacy<text:s/>calendars</text:span><text:span text:style-name="T118_20"><text:s/>as<text:s/>much<text:s/>as<text:s/>possible.<text:s/></text:span></text:p>
        </text:list-item>
        <text:list-item>
          <text:p text:style-name="P119"><text:span text:style-name="T119_1">There<text:s/>is<text:s/>need<text:s/>to<text:s/>engage<text:s/>the<text:s/>specific<text:s/>organisations<text:s/></text:span><text:span text:style-name="T119_2">and<text:s/>movements</text:span><text:span text:style-name="T119_3"><text:s/></text:span><text:span text:style-name="T119_4">that<text:s/>the<text:s/>fellows<text:s/></text:span><text:span text:style-name="T119_5">are</text:span><text:span text:style-name="T119_6"><text:s/></text:span><text:span text:style-name="T119_7">from<text:s/>more<text:s/>closely<text:s/>throughout<text:s/>to<text:s/>ensure<text:s/>that<text:s/>they<text:s/>are<text:s/>supported<text:s/>during<text:s/>and<text:s/>after<text:s/>the<text:s/>fellowship</text:span><text:span text:style-name="T119_8">,</text:span><text:span text:style-name="T119_9"><text:s/>and<text:s/>fellowships<text:s/>are<text:s/>not<text:s/>too<text:s/>individualised.<text:s/></text:span></text:p>
        </text:list-item>
      </text:list>
      <text:p text:style-name="P120"/>
      <text:p text:style-name="P121"/>
      <text:p text:style-name="P122"><text:span text:style-name="T122_1">Recommendation</text:span><text:span text:style-name="T122_2">s</text:span></text:p>
      <text:p text:style-name="P123"><text:span text:style-name="T123_1">C</text:span><text:span text:style-name="T123_2">omponent<text:s/>B<text:s/>and<text:s/>C<text:s/>will<text:s/>close<text:s/></text:span><text:span text:style-name="T123_3">at<text:s/>the<text:s/>end<text:s/>of<text:s/>FY</text:span><text:span text:style-name="T123_4"><text:s/>25/26</text:span><text:span text:style-name="T123_5">,</text:span><text:span text:style-name="T123_6"><text:s/>with<text:s/>some<text:s/>elements<text:s/>ceasing</text:span><text:span text:style-name="T123_7"><text:s/>during<text:s/></text:span><text:span text:style-name="T123_8">the<text:s/>year</text:span><text:span text:style-name="T123_9">.</text:span></text:p>
      <text:list text:style-name="LS21" xml:id="list27">
        <text:list-item>
          <text:p text:style-name="P124"><text:span text:style-name="T124_1">FCDO<text:s/>and<text:s/>WOSSO<text:s/>must<text:s/>work<text:s/>together<text:s/>to<text:s/>ensure<text:s/>early<text:s/>closure<text:s/></text:span><text:span text:style-name="T124_2">i</text:span><text:span text:style-name="T124_3">s</text:span><text:span text:style-name="T124_4"><text:s/>undertaken<text:s/>in</text:span><text:span text:style-name="T124_5"><text:s/>a<text:s/>responsible<text:s/>fashion,<text:s/>minimising<text:s/>harm<text:s/>and<text:s/>maximi</text:span><text:span text:style-name="T124_6">s</text:span><text:span text:style-name="T124_7">ing<text:s/>learning<text:s/>and<text:s/>legacy.</text:span><text:span text:style-name="T124_8"><text:s/>And<text:s/>evidence<text:s/>and<text:s/>learning<text:s/>must<text:s/>be<text:s/>captured<text:s/>and<text:s/>shared<text:s/>so<text:s/>that<text:s/>it<text:s/>can<text:s/>be<text:s/>utilised<text:s/>by<text:s/>the<text:s/>parties<text:s/>involved<text:s/>and<text:s/>others.<text:s/></text:span><text:span text:style-name="T124_9">By<text:s/>end<text:s/>of<text:s/>December,<text:s/></text:span><text:span text:style-name="T124_10">FCDO<text:s/>and<text:s/>WOSSO<text:s/>should<text:s/>agree<text:s/>what<text:s/>should<text:s/>be<text:s/>included<text:s/>in<text:s/>a<text:s/>final<text:s/>report<text:s/>and<text:s/>any<text:s/>events<text:s/>or<text:s/>activities<text:s/>that<text:s/>could<text:s/>be<text:s/>held<text:s/>to<text:s/>ensure<text:s/>learning<text:s/>is<text:s/>captured<text:s/>by<text:s/></text:span><text:span text:style-name="T124_11">February<text:s/></text:span><text:span text:style-name="T124_12">2026.<text:s/>FCDO<text:s/>should<text:s/>ensure<text:s/>it<text:s/>has<text:s/>the<text:s/>information<text:s/>required<text:s/>for<text:s/>a<text:s/>PCR<text:s/>by</text:span><text:span text:style-name="T124_13"><text:s/></text:span><text:span text:style-name="T124_14">March</text:span><text:span text:style-name="T124_15">.<text:s text:c="2"/></text:span></text:p>
        </text:list-item>
      </text:list>
      <text:p text:style-name="P125"/>
      <text:p text:style-name="P126"/>
      <text:p text:style-name="P127"><text:span text:style-name="T127_1">FCDO<text:s/></text:span></text:p>
      <text:p text:style-name="P128"/>
      <text:p text:style-name="P129"><text:span text:style-name="T129_1">Recommendations<text:s/></text:span></text:p>
      <text:list text:style-name="LS17" xml:id="list28">
        <text:list-item>
          <text:p text:style-name="P130"><text:span text:style-name="T130_1">As<text:s/>FCDO<text:s/>seek</text:span><text:span text:style-name="T130_2">s<text:s/>to<text:s/>shift<text:s/></text:span><text:span text:style-name="T130_3">to<text:s/>a<text:s/></text:span><text:span text:style-name="T130_4">stronger</text:span><text:span text:style-name="T130_5"><text:s/>partnership<text:s/>approach</text:span><text:span text:style-name="T130_6">,</text:span><text:span text:style-name="T130_7"><text:s/>with<text:s/></text:span><text:span text:style-name="T130_8">greater</text:span><text:span text:style-name="T130_9"><text:s/>localisation<text:s/>(amongst<text:s/>other<text:s/>shifts),<text:s/>it<text:s/></text:span><text:span text:style-name="T130_10">can</text:span><text:span text:style-name="T130_11"><text:s/></text:span><text:span text:style-name="T130_12">learn<text:s/>from<text:s/></text:span><text:span text:style-name="T130_13">Equality<text:s/>Fund</text:span><text:span text:style-name="T130_14"><text:s/></text:span><text:span text:style-name="T130_15">and<text:s/>WOSSO’s<text:s/>approach<text:s/>to<text:s/></text:span><text:span text:style-name="T130_16">participatory<text:s/>governance</text:span><text:span text:style-name="T130_17">.</text:span><text:span text:style-name="T130_18"><text:s/></text:span><text:span text:style-name="T130_19">The</text:span><text:span text:style-name="T130_20"><text:s/>annex<text:s/>outlines<text:s/>some<text:s/>of<text:s/>the<text:s/>key<text:s/>principles<text:s/>and<text:s/></text:span><text:span text:style-name="T130_21">a<text:s/>number<text:s/>of</text:span><text:span text:style-name="T130_22"><text:s/>practical<text:s/>steps<text:s/>to<text:s/></text:span><text:span text:style-name="T130_23">enable<text:s/>their<text:s/>implementation.</text:span><text:span text:style-name="T130_24"><text:s/></text:span><text:span text:style-name="T130_25">These<text:s/>l</text:span><text:span text:style-name="T130_26">essons<text:s/></text:span><text:span text:style-name="T130_27">should<text:s/></text:span><text:span text:style-name="T130_28">be<text:s/></text:span><text:span text:style-name="T130_29">share</text:span><text:span text:style-name="T130_30">d<text:s/></text:span><text:span text:style-name="T130_31">with<text:s/>appropriate<text:s/>policy<text:s/>leads</text:span><text:span text:style-name="T130_32"><text:s/>in<text:s/>January</text:span><text:span text:style-name="T130_33"><text:s/>2026</text:span><text:span text:style-name="T130_34">.</text:span><text:span text:style-name="T130_35"><text:line-break/></text:span></text:p>
        </text:list-item>
        <text:list-item>
          <text:p text:style-name="P131"><text:span text:style-name="T131_1">The<text:s/></text:span><text:span text:style-name="T131_2">T</text:span><text:span text:style-name="T131_3">heory<text:s/></text:span><text:span text:style-name="T131_4">o</text:span><text:span text:style-name="T131_5">f<text:s/></text:span><text:span text:style-name="T131_6">C</text:span><text:span text:style-name="T131_7">hange</text:span><text:span text:style-name="T131_8"><text:s/>(</text:span><text:span text:style-name="T131_9">ToC</text:span><text:span text:style-name="T131_10">)</text:span><text:span text:style-name="T131_11"><text:s/>for<text:s/>the<text:s/>programme<text:s/>should<text:s/>be<text:s/></text:span><text:span text:style-name="T131_12">revisited</text:span><text:span text:style-name="T131_13"><text:s/></text:span><text:span text:style-name="T131_14">(</text:span><text:span text:style-name="T131_15">see<text:s/>next<text:s/>paragraph)</text:span><text:span text:style-name="T131_16"><text:s/>and<text:s/>the<text:s/></text:span><text:span text:style-name="T131_17">logframe</text:span><text:span text:style-name="T131_18"><text:s/></text:span><text:span text:style-name="T131_19">updated<text:s/>to<text:s/>accommodate<text:s/>the<text:s/>changes<text:s/>to<text:s/>the<text:s/>programme<text:s/>in<text:s/>the<text:s/>subsequent<text:s/>reporting<text:s/>year</text:span><text:span text:style-name="T131_20"><text:s/></text:span><text:span text:style-name="T131_21">and<text:s/></text:span><text:span text:style-name="T131_22">other<text:s/></text:span><text:span text:style-name="T131_23">changes</text:span><text:span text:style-name="T131_24">,</text:span><text:span text:style-name="T131_25"><text:s/>given<text:s/>th</text:span><text:span text:style-name="T131_26">e<text:s/>external<text:s/>context</text:span><text:span text:style-name="T131_27">.<text:s/></text:span><text:span text:style-name="T131_28">Th</text:span><text:span text:style-name="T131_29">e<text:s/></text:span><text:span text:style-name="T131_30">ToC</text:span><text:span text:style-name="T131_31"><text:s/>and<text:s/></text:span><text:span text:style-name="T131_32">logframe</text:span><text:span text:style-name="T131_33"><text:s/>should<text:s/>be<text:s/></text:span><text:span text:style-name="T131_34">updated</text:span><text:span text:style-name="T131_35"><text:s/>by<text:s/></text:span><text:span text:style-name="T131_36">the<text:s/></text:span><text:span text:style-name="T131_37">SRO</text:span><text:span text:style-name="T131_38">,</text:span><text:span text:style-name="T131_39"><text:s/>with<text:s/>support<text:s/>from<text:s/>the<text:s/>MEL<text:s/></text:span><text:span text:style-name="T131_40">advisor</text:span><text:span text:style-name="T131_41"><text:s/>and<text:s/>PRO</text:span><text:span text:style-name="T131_42">,</text:span><text:span text:style-name="T131_43"><text:s/>by<text:s/></text:span><text:span text:style-name="T131_44">31<text:s/>Jan<text:s/>26.</text:span><text:span text:style-name="T131_45"><text:s/>Equality<text:s/>Fund<text:s/>are<text:s/>also<text:s/>looking<text:s/>at</text:span><text:span text:style-name="T131_46"><text:s/>developing<text:s/>their<text:s/>results<text:s/>framework<text:s/>with<text:s/>GAC<text:s/>and<text:s/>changes<text:s/>to<text:s/>the<text:s/></text:span><text:span text:style-name="T131_47">logframe</text:span><text:span text:style-name="T131_48"><text:s/>should<text:s/>be<text:s/>made<text:s/></text:span><text:span text:style-name="T131_49">in<text:s/>line<text:s/>with<text:s/>this<text:s/>where<text:s/>possible</text:span><text:span text:style-name="T131_50">.</text:span><text:span text:style-name="T131_51"><text:s/></text:span><text:span text:style-name="T131_52"><text:s/></text:span></text:p>
        </text:list-item>
      </text:list>
      <text:p text:style-name="P132"/>
      <text:h text:style-name="P133" text:outline-level="2"><text:span text:style-name="T133_1">B:<text:s/>THEORY<text:s/>OF<text:s/>CHANGE<text:s/>AND<text:s/>PROGRESS<text:s/>TOWARDS<text:s/>OUTCOMES</text:span><text:span text:style-name="T133_2"><text:s/></text:span></text:h>
      <text:p text:style-name="P134"/>
      <text:p text:style-name="P135"><text:span text:style-name="T135_1">Summarise<text:s/>the<text:s/>programme’s<text:s/></text:span><text:span text:style-name="T135_2">theory<text:s/>of<text:s/>change</text:span><text:span text:style-name="T135_3"><text:s/>(</text:span><text:span text:style-name="T135_4">ToC</text:span><text:span text:style-name="T135_5">)</text:span><text:span text:style-name="T135_6">,<text:s/>including<text:s/>any<text:s/>changes<text:s/>to<text:s/>outcome<text:s/>and<text:s/>impact<text:s/>indicators<text:s/>from<text:s/>the<text:s/>original<text:s/>business<text:s/>case.<text:s/></text:span></text:p>
      <text:p text:style-name="P136"/>
      <text:p text:style-name="P137"><text:span text:style-name="T137_1">The<text:s/>theory<text:s/>of<text:s/>change<text:s/></text:span><text:span text:style-name="T137_2">for<text:s/>the<text:s/>programme<text:s/>can<text:s/>be<text:s/>found</text:span><text:span text:style-name="T137_3"><text:s/>in<text:s/>annex<text:s/></text:span><text:span text:style-name="T137_4">B</text:span><text:span text:style-name="T137_5">.<text:s/>Whilst<text:s/>it<text:s/>remained<text:s/>valid<text:s/>for<text:s/>the<text:s/>year<text:s/>in<text:s/>review</text:span><text:span text:style-name="T137_6">,</text:span><text:span text:style-name="T137_7"><text:s/>the<text:s/></text:span><text:span text:style-name="T137_8">To</text:span><text:span text:style-name="T137_9">C</text:span><text:span text:style-name="T137_10"><text:s/>will<text:s/>need<text:s/>revisiting</text:span><text:span text:style-name="T137_11"><text:s/></text:span><text:span text:style-name="T137_12">because<text:s/>Component<text:s/>B<text:s/>and<text:s/>C<text:s/>have<text:s/>undergone<text:s/></text:span><text:span text:style-name="T137_13">funding<text:s/></text:span><text:span text:style-name="T137_14">cuts</text:span><text:span text:style-name="T137_15"><text:s/></text:span><text:span text:style-name="T137_16">in<text:s/>25/26</text:span><text:span text:style-name="T137_17"><text:s/></text:span><text:span text:style-name="T137_18">with</text:span><text:span text:style-name="T137_19"><text:s/>clo</text:span><text:span text:style-name="T137_20">sure</text:span><text:span text:style-name="T137_21"><text:s/>at<text:s/>the<text:s/>end<text:s/>of<text:s/></text:span><text:span text:style-name="T137_22">that<text:s/>reporting<text:s/>year</text:span><text:span text:style-name="T137_23">.<text:s/>In</text:span><text:span text:style-name="T137_24"><text:s/>additio</text:span><text:span text:style-name="T137_25">n,<text:s/>many<text:s/>of<text:s/>the<text:s/>assumptions<text:s/>on<text:s/>which<text:s/>it<text:s/>is<text:s/>buil</text:span><text:span text:style-name="T137_26">t</text:span><text:span text:style-name="T137_27"><text:s/>need<text:s/>to<text:s/>be<text:s/>re</text:span><text:span text:style-name="T137_28">-<text:s/>considered.<text:s/>For<text:s/>example,<text:s/>it<text:s/>state</text:span><text:span text:style-name="T137_29">s<text:s/>that<text:s/></text:span><text:span text:style-name="T137_30">b</text:span><text:span text:style-name="T137_31">acklash,<text:s/>although</text:span><text:span text:style-name="T137_32"><text:s/>likely</text:span><text:span text:style-name="T137_33">,</text:span><text:span text:style-name="T137_34"><text:s/>is<text:s/>manageable<text:s/>and<text:s/>that<text:s/>WROs<text:s/>still<text:s/>have<text:s/>space<text:s/></text:span><text:span text:style-name="T137_35">to</text:span><text:span text:style-name="T137_36"><text:s/>operate</text:span><text:span text:style-name="T137_37"><text:s/>in</text:span><text:span text:style-name="T137_38"><text:s/>closing<text:s/>ci</text:span><text:span text:style-name="T137_39">vic<text:s/>spaces.</text:span><text:span text:style-name="T137_40"><text:s/>It<text:s/></text:span><text:span text:style-name="T137_41">will<text:s/>be<text:s/>important<text:s/>to<text:s/>retest<text:s/>these<text:s/>assumptions<text:s/>and<text:s/>their<text:s/>implications.</text:span><text:span text:style-name="T137_42"><text:s/></text:span></text:p>
      <text:p text:style-name="P138"/>
      <text:p text:style-name="P139"><text:span text:style-name="T139_1">The<text:s/></text:span><text:span text:style-name="T139_2">Logframe</text:span><text:span text:style-name="T139_3"><text:s/>has<text:s/>been<text:s/>altered<text:s/>to<text:s/>accommodate<text:s/></text:span><text:span text:style-name="T139_4">the<text:s/>fact<text:s/></text:span><text:span text:style-name="T139_5">that<text:s/>WOSSO<text:s/>moved<text:s/>into<text:s/>its<text:s/>first<text:s/>year<text:s/></text:span><text:span text:style-name="T139_6">of<text:s/>implementation<text:s/>(the<text:s/>WOSSO<text:s/></text:span><text:span text:style-name="T139_7">logframe</text:span><text:span text:style-name="T139_8"><text:s/>had<text:s/>been<text:s/>agreed<text:s/>and<text:s/>was<text:s/>the</text:span><text:span text:style-name="T139_9">n</text:span><text:span text:style-name="T139_10"><text:s/>integrated<text:s/>into<text:s/>the<text:s/>overall<text:s/></text:span><text:span text:style-name="T139_11">logframe</text:span><text:span text:style-name="T139_12">)</text:span><text:span text:style-name="T139_13">.<text:s/>I</text:span><text:span text:style-name="T139_14">n<text:s/>addition</text:span><text:span text:style-name="T139_15">,</text:span><text:span text:style-name="T139_16"><text:s/></text:span><text:span text:style-name="T139_17">a<text:s/></text:span><text:span text:style-name="T139_18">funding<text:s/>agreement<text:s/>made</text:span><text:span text:style-name="T139_19"><text:s/>between<text:s/>FCDO<text:s/>and<text:s/>Equality<text:s/></text:span><text:span text:style-name="T139_20">F</text:span><text:span text:style-name="T139_21">und</text:span><text:span text:style-name="T139_22"><text:s/>in<text:s/>a<text:s/>B</text:span><text:span text:style-name="T139_23">usiness<text:s/></text:span><text:span text:style-name="T139_24">C</text:span><text:span text:style-name="T139_25">ase</text:span><text:span text:style-name="T139_26"><text:s/>addendum<text:s/></text:span><text:span text:style-name="T139_27">regarding</text:span><text:span text:style-name="T139_28"><text:s/>the<text:s/>First<text:s/>Response<text:s/>Fund</text:span><text:span text:style-name="T139_29"><text:s/>w</text:span><text:span text:style-name="T139_30">as</text:span><text:span text:style-name="T139_31"><text:s/>incorp</text:span><text:span text:style-name="T139_32">orated</text:span><text:span text:style-name="T139_33">.<text:s/>These<text:s/>were<text:s/>both<text:s/>approved<text:s/>through<text:s/>other<text:s/>routes<text:s/>and<text:s/>then<text:s/>reflected<text:s/>in<text:s/>the<text:s/></text:span><text:span text:style-name="T139_34">logfram</text:span><text:span text:style-name="T139_35">e</text:span><text:span text:style-name="T139_36"><text:s/>reported<text:s/>upon<text:s/>here</text:span><text:span text:style-name="T139_37">.<text:s/></text:span></text:p>
      <text:p text:style-name="P140"/>
      <text:p text:style-name="P141"><text:span text:style-name="T141_1">Describe<text:s/>where<text:s/>the<text:s/>programme<text:s/>is<text:s/>on/off<text:s/>track<text:s/>to<text:s/>contribute<text:s/>to<text:s/>the<text:s/>expected<text:s/></text:span><text:span text:style-name="T141_2">outcome</text:span><text:span text:style-name="T141_3">s<text:s/>and<text:s/>impact.<text:s/>What<text:s/>action<text:s/>is<text:s/>planned<text:s/>in<text:s/></text:span><text:span text:style-name="T141_4">the<text:s/>year<text:s/>ahead?</text:span></text:p>
      <text:p text:style-name="P142"/>
      <text:p text:style-name="P143"><text:span text:style-name="T143_1">This<text:s/>Annual<text:s/>Review<text:s/>covers<text:s/>the<text:s/>third<text:s/>year<text:s/>of<text:s/></text:span><text:span text:style-name="T143_2">Equality<text:s/>Fund</text:span><text:span text:style-name="T143_3"><text:s/>grant<text:s/>funding<text:s/>with<text:s/>FCDO<text:s/>funds<text:s/>and<text:s/>the<text:s/>first<text:s/>year<text:s/>of<text:s/>WOSSO<text:s/>implement</text:span><text:span text:style-name="T143_4">ation,<text:s/>following<text:s/>a</text:span><text:span text:style-name="T143_5"><text:s/>co-creation<text:s/>phase.<text:s/></text:span></text:p>
      <text:p text:style-name="P144"/>
      <text:p text:style-name="P145"><text:span text:style-name="T145_1">The<text:s/>intended<text:s/>outcomes<text:s/>of<text:s/>the<text:s/>programme<text:s/>are:<text:s/></text:span></text:p>
      <text:p text:style-name="P146"/>
      <text:list text:style-name="LS2" xml:id="list30">
        <text:list-item>
          <text:p text:style-name="P147"><text:span text:style-name="T147_1">WROs<text:s/>and<text:s/>movements<text:s/>are<text:s/>more<text:s/>responsive<text:s/>and<text:s/>able<text:s/>to<text:s/>advocate<text:s/>for<text:s/>women’s<text:s/>and<text:s/>girls’<text:s/>rights<text:s/>and<text:s/>challenge<text:s/>rollback<text:s/>[via<text:s/>Component<text:s/>A].<text:s/></text:span></text:p>
        </text:list-item>
      </text:list>
      <text:p text:style-name="P148"/>
      <text:list text:style-name="LS2" xml:id="list31">
        <text:list-item>
          <text:p text:style-name="P149"><text:span text:style-name="T149_1">Public<text:s/>policies<text:s/>and<text:s/>legislation<text:s/>incorporating<text:s/>women<text:s/>and<text:s/>girls’<text:s/>needs<text:s/>and<text:s/>views.<text:s/>Spend<text:s/>is<text:s/>better<text:s/>targeted</text:span><text:span text:style-name="T149_2"><text:s/></text:span><text:span text:style-name="T149_3">[via<text:s/>Component<text:s/>B&amp;C]</text:span><text:span text:style-name="T149_4"><text:note text:note-class="footnote"><text:note-citation/><text:note-body><text:p text:style-name="P150"><text:span text:style-name="T150_1"><text:s/></text:span><text:span text:style-name="T150_2">This<text:s/>outco</text:span><text:span text:style-name="T150_3">me</text:span><text:span text:style-name="T150_4"><text:s/>is<text:s/>termed<text:s/>as<text:s/></text:span><text:span text:style-name="T150_5">“</text:span><text:span text:style-name="T150_6">lived<text:s/>experience<text:s/>and<text:s/>voices<text:s/>of<text:s/>women<text:s/>and<text:s/>girls<text:s/>from<text:s/>the<text:s/>global<text:s/>south,<text:s/>in<text:s/>all<text:s/>their<text:s/>diversity,<text:s/>inform<text:s/>the<text:s/>decisions<text:s/>and<text:s/>policies<text:s/>that<text:s/>affect<text:s/>their<text:s/>lives</text:span><text:span text:style-name="T150_7">”<text:s/>in<text:s/>the</text:span><text:span text:style-name="T150_8"><text:s/></text:span><text:span text:style-name="T150_9">WOSSO<text:s/></text:span><text:span text:style-name="T150_10">logframe</text:span><text:span text:style-name="T150_11">.</text:span><text:span text:style-name="T150_12"><text:s/>It<text:s/>has<text:s/>the<text:s/>same<text:s/>intention.<text:s/>It<text:s/>was</text:span><text:span text:style-name="T150_13"><text:s/>not<text:s/>reported<text:s/>on<text:s/>in<text:s/>the<text:s/>last<text:s/>AR<text:s/>as<text:s/></text:span><text:span text:style-name="T150_14">WOSSO<text:s/>was<text:s/>in<text:s/>co-creation<text:s/>phase)</text:span></text:p><table:table table:style-name="Table4"><table:table-column table:style-name="Column15"/><table:table-row table:style-name="Row9"><table:table-cell table:style-name="Cell38"><text:p text:style-name="P151"/></table:table-cell></table:table-row></table:table><text:p text:style-name="P152"/></text:note-body></text:note></text:span></text:p>
        </text:list-item>
      </text:list>
      <table:table table:style-name="Table5"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0">
          <table:table-cell table:style-name="Cell39">
            <text:p text:style-name="P153"><text:span text:style-name="T153_1">Outcome<text:s/>1:</text:span></text:p>
          </table:table-cell>
          <table:table-cell table:style-name="Cell40" table:number-columns-spanned="3">
            <text:p text:style-name="P154"><text:span text:style-name="T154_1">WROs<text:s/>and<text:s/>movements<text:s/>are<text:s/>more<text:s/>responsive<text:s/>and<text:s/>able<text:s/>to<text:s/>advocate<text:s/>for<text:s/>women’s<text:s/>and<text:s/>girls’<text:s/>rights<text:s/>and<text:s/>challenge<text:s/>rollback</text:span></text:p>
          </table:table-cell>
          <table:covered-table-cell/>
          <table:covered-table-cell/>
        </table:table-row>
        <table:table-row table:style-name="Row11">
          <table:table-cell table:style-name="Cell41" table:number-columns-spanned="2">
            <text:p text:style-name="P155"><text:span text:style-name="T155_1">Indicator(s)</text:span></text:p>
          </table:table-cell>
          <table:covered-table-cell/>
          <table:table-cell table:style-name="Cell42">
            <text:p text:style-name="P156"><text:span text:style-name="T156_1">Milestone(s)<text:s/>for<text:s/>this<text:s/>review</text:span></text:p>
          </table:table-cell>
          <table:table-cell table:style-name="Cell43">
            <text:p text:style-name="P157"><text:span text:style-name="T157_1">Progress<text:s/></text:span></text:p>
          </table:table-cell>
        </table:table-row>
        <table:table-row table:style-name="Row12">
          <table:table-cell table:style-name="Cell44" table:number-columns-spanned="2">
            <text:p text:style-name="P158"><text:span text:style-name="T158_1">1.1<text:s/>(EF1100)</text:span><text:span text:style-name="T158_2"><text:s/>#,<text:s/>type<text:s/>and<text:s/>country<text:s/>of<text:s/>legal<text:s/>and<text:s/>policy<text:s/>changes<text:s/>towards<text:s/>gender<text:s/>equality<text:s/>reported<text:s/>by<text:s/>grantees.<text:s/>Legal<text:s/>and<text:s/>policy<text:s/>change<text:s/>can<text:s/>include<text:s/>the<text:s/>introduction<text:s/>of<text:s/>new<text:s/>and/or<text:s/>improved<text:s/>policies<text:s/>or<text:s/>laws,<text:s/>official<text:s/>approval<text:s/>of<text:s/>new<text:s/>and/or<text:s/>improved<text:s/>policies<text:s/>or<text:s/>laws,<text:s/>or<text:s/>the<text:s/>mitigation<text:s/>of<text:s/>negative<text:s/>laws<text:s/>or<text:s/>policies.</text:span></text:p>
          </table:table-cell>
          <table:covered-table-cell/>
          <table:table-cell table:style-name="Cell45">
            <text:p text:style-name="P159"><text:span text:style-name="T159_1">25</text:span></text:p>
          </table:table-cell>
          <table:table-cell table:style-name="Cell46">
            <text:p text:style-name="P160"><text:span text:style-name="T160_1">35</text:span></text:p>
          </table:table-cell>
        </table:table-row>
        <table:table-row table:style-name="Row13">
          <table:table-cell table:style-name="Cell47" table:number-columns-spanned="2">
            <text:p text:style-name="P161"><text:span text:style-name="T161_1">1.2<text:s/>(EF<text:s/>1100)<text:s/></text:span><text:span text:style-name="T161_2">Qualitative<text:s/>data:<text:s/>#<text:s/>and<text:s/>focus<text:s/>of<text:s/>change<text:s/>matrix<text:s/>outcomes<text:s/>from<text:s/>narrative<text:s/>descriptions<text:s/>on<text:s/>how<text:s/>grantees<text:s/>have<text:s/>advanced<text:s/>gender<text:s/>equality<text:s/>and<text:s/>empowered<text:s/>women<text:s/>and<text:s/>girls.</text:span></text:p>
          </table:table-cell>
          <table:covered-table-cell/>
          <table:table-cell table:style-name="Cell48">
            <text:p text:style-name="P162"><text:span text:style-name="T162_1">Reported<text:s/>in<text:s/>narrative<text:s/></text:span></text:p>
          </table:table-cell>
          <table:table-cell table:style-name="Cell49">
            <text:p text:style-name="P163"><text:span text:style-name="T163_1">Reported<text:s/>on<text:s/>in<text:s/></text:span><text:span text:style-name="T163_2">narrative</text:span><text:span text:style-name="T163_3"><text:s/>below<text:s/></text:span></text:p>
            <text:p text:style-name="P164"/>
          </table:table-cell>
        </table:table-row>
      </table:table>
      <text:p text:style-name="P165"><text:span text:style-name="T165_1"><text:line-break/></text:span><text:span text:style-name="T165_2"><text:line-break/></text:span><text:span text:style-name="T165_3">I</text:span><text:span text:style-name="T165_4">n<text:s/>a<text:s/>year<text:s/>that<text:s/>has<text:s/>seen<text:s/>global<text:s/>crises<text:s/>and<text:s/>backlash<text:s/></text:span><text:span text:style-name="T165_5">agai</text:span><text:span text:style-name="T165_6">ns</text:span><text:span text:style-name="T165_7">t</text:span><text:span text:style-name="T165_8"><text:s/>human<text:s/>rights<text:s/></text:span><text:span text:style-name="T165_9">escalate</text:span><text:span text:style-name="T165_10">,<text:s/></text:span><text:span text:style-name="T165_11">the<text:s/>Equality<text:s/>Fund<text:s/>has<text:s/>continued<text:s/>to<text:s/>provide<text:s/>critical<text:s/>resources<text:s/>to<text:s/>women’s<text:s/>rights<text:s/>and<text:s/>LGBTQI+<text:s/>organisations<text:s/>holding<text:s/>the<text:s/>line<text:s/>and<text:s/>fighting<text:s/>to<text:s/>advance<text:s/>the<text:s/>rights<text:s/>of<text:s/>women,<text:s/>girls<text:s/>and<text:s/>gender<text:s/>expansive<text:s/>people<text:s/>globally</text:span><text:span text:style-name="T165_12">.<text:s/></text:span><text:span text:style-name="T165_13">Equality<text:s/>Fund</text:span><text:span text:style-name="T165_14"><text:s/></text:span><text:span text:style-name="T165_15">has<text:s/></text:span><text:span text:style-name="T165_16">disbursed</text:span><text:span text:style-name="T165_17"><text:s/></text:span><text:span text:style-name="T165_18">CAN</text:span><text:span text:style-name="T165_19">$29M<text:s/></text:span><text:span text:style-name="T165_20">over<text:s/>the<text:s/>reporting<text:s/>year,<text:s/></text:span><text:span text:style-name="T165_21">to<text:s/>support<text:s/>and<text:s/>sustain<text:s/>WROs<text:s/>and<text:s/>feminist<text:s/>fund</text:span><text:span text:style-name="T165_22">s,<text:s/></text:span><text:span text:style-name="T165_23">dire</text:span><text:span text:style-name="T165_24">ctly<text:s/></text:span><text:span text:style-name="T165_25">resourcing<text:s/>126<text:s/>organisations<text:s/>across<text:s/>100<text:s/>countries</text:span><text:span text:style-name="T165_26"><text:s/>(through<text:s/>its<text:s/>Catalyse<text:s/>stream)</text:span><text:span text:style-name="T165_27">.<text:s/></text:span><text:span text:style-name="T165_28">This<text:s/>is<text:s/>the<text:s/>highest<text:s/>annual<text:s/>disbursement<text:s/>of<text:s/>grants<text:s/>since<text:s/>inception,<text:s/>representing<text:s/>a<text:s/>32%<text:s/>increase<text:s/>from<text:s/>last<text:s/>fiscal<text:s/>year<text:s/>and<text:s/>a<text:s/>20%<text:s/>increase<text:s/>over<text:s/></text:span><text:span text:style-name="T165_29">its</text:span><text:span text:style-name="T165_30"><text:s/></text:span><text:span text:style-name="T165_31">5-year</text:span><text:span text:style-name="T165_32"><text:s/>target.</text:span><text:span text:style-name="T165_33"><text:s/></text:span><text:span text:style-name="T165_34">Notably,<text:s/>through<text:s/>partnership<text:s/>with<text:s/>feminist<text:s/>funds<text:s/>over<text:s/>the<text:s/>last<text:s/>five<text:s/>years,<text:s/>Equality<text:s/>Fund<text:s/>resources<text:s/>have<text:s/>reached<text:s/>nearly<text:s/>1,500<text:s/>WROs<text:s/>via<text:s/>on-grants.</text:span></text:p>
      <text:p text:style-name="P166"/>
      <text:p text:style-name="P167"><text:span text:style-name="T167_1">Outcome<text:s/>Indicator<text:s/>1.1</text:span></text:p>
      <text:p text:style-name="P168"/>
      <text:p text:style-name="P169"><text:span text:style-name="T169_1">Ten</text:span><text:span text:style-name="T169_2"><text:s/>policies<text:s/>and<text:s/>laws<text:s/>have<text:s/>been<text:s/>advanced<text:s/>through<text:s/>partners’<text:s/>work<text:s/>in</text:span><text:span text:style-name="T169_3"><text:s/>the<text:s/>Cat</text:span><text:span text:style-name="T169_4">alys</text:span><text:span text:style-name="T169_5">e</text:span><text:span text:style-name="T169_6"><text:s/>Stream</text:span><text:span text:style-name="T169_7"><text:s/></text:span><text:span text:style-name="T169_8">in<text:s/></text:span><text:span text:style-name="T169_9">202</text:span><text:span text:style-name="T169_10">4</text:span><text:span text:style-name="T169_11">/2</text:span><text:span text:style-name="T169_12">5</text:span><text:span text:style-name="T169_13"><text:s/>taking<text:s/>the<text:s/>cumulative<text:s/>total<text:s/>to<text:s/></text:span><text:span text:style-name="T169_14">35</text:span><text:span text:style-name="T169_15">,<text:s/>exceeding<text:s/>the<text:s/>target<text:s/>of<text:s/>2</text:span><text:span text:style-name="T169_16">5</text:span><text:span text:style-name="T169_17">.</text:span><text:span text:style-name="T169_18"><text:s/></text:span><text:span text:style-name="T169_19">Laws<text:s/>an</text:span><text:span text:style-name="T169_20">d</text:span><text:span text:style-name="T169_21"><text:s/>policies<text:s/>are<text:s/>only<text:s/>part<text:s/>of<text:s/>the<text:s/>change<text:s/>the<text:s/></text:span><text:span text:style-name="T169_22">Equality<text:s/>Fund<text:s/></text:span><text:span text:style-name="T169_23">aims</text:span><text:span text:style-name="T169_24"><text:s/></text:span><text:span text:style-name="T169_25">to<text:s/>catalyse.<text:s/></text:span><text:span text:style-name="T169_26">(</text:span><text:span text:style-name="T169_27">Equality<text:s/>Fund</text:span><text:span text:style-name="T169_28"><text:s/>remains<text:s/>aware<text:s/></text:span><text:span text:style-name="T169_29">that<text:s/></text:span><text:span text:style-name="T169_30">this<text:s/></text:span><text:span text:style-name="T169_31">change</text:span><text:span text:style-name="T169_32"><text:s/>is<text:s/>non-<text:s/>linear</text:span><text:span text:style-name="T169_33">,</text:span><text:span text:style-name="T169_34"><text:s/>can<text:s/>tak</text:span><text:span text:style-name="T169_35">e<text:s/>a<text:s/>long-time<text:s/>and<text:s/>sometimes<text:s/>involves<text:s/>holding<text:s/>the<text:s/>line</text:span><text:span text:style-name="T169_36">)</text:span><text:span text:style-name="T169_37">.</text:span><text:span text:style-name="T169_38"><text:s/></text:span></text:p>
      <text:p text:style-name="P170"/>
      <text:p text:style-name="P171"><text:span text:style-name="T171_1">The<text:s/>ca</text:span><text:span text:style-name="T171_2">ses<text:s/>highlighted<text:s/>in<text:s/>the<text:s/></text:span><text:span text:style-name="T171_3">Equality<text:s/>Fund</text:span><text:span text:style-name="T171_4"><text:s/>report<text:s/>in</text:span><text:span text:style-name="T171_5">clude<text:s/></text:span><text:span text:style-name="T171_6">that<text:s/>of<text:s/></text:span><text:span text:style-name="T171_7">a<text:s/>Kaza</text:span><text:span text:style-name="T171_8">khstan<text:s/>Feminist<text:s/></text:span><text:span text:style-name="T171_9">Initiative</text:span><text:span text:style-name="T171_10">,<text:s/>whi</text:span><text:span text:style-name="T171_11">ch<text:s/>through<text:s/>awarenes</text:span><text:span text:style-name="T171_12">s</text:span><text:span text:style-name="T171_13">-ra</text:span><text:span text:style-name="T171_14">i</text:span><text:span text:style-name="T171_15">sing,<text:s/></text:span><text:span text:style-name="T171_16">education,<text:s/>pr</text:span><text:span text:style-name="T171_17">otest<text:s/>and<text:s/>con</text:span><text:span text:style-name="T171_18">trib</text:span><text:span text:style-name="T171_19">uting<text:s/>to<text:s/>research<text:s/>has<text:s/></text:span><text:span text:style-name="T171_20">achieved<text:s/></text:span><text:span text:style-name="T171_21">Government<text:s/>support<text:s/>against<text:s/>a<text:s/></text:span><text:span text:style-name="T171_22">LGBTQI+</text:span><text:span text:style-name="T171_23"><text:s/>propaganda<text:s/>law.<text:s/></text:span><text:span text:style-name="T171_24">Leaving<text:s/>it<text:s/>the<text:s/>only<text:s/>country<text:s/></text:span><text:span text:style-name="T171_25">in</text:span><text:span text:style-name="T171_26"><text:s/>the<text:s/>region<text:s/>where<text:s/>L</text:span><text:span text:style-name="T171_27">GBTQI+<text:s/>marches<text:s/>and<text:s/>demonstration</text:span><text:span text:style-name="T171_28">s</text:span><text:span text:style-name="T171_29"><text:s/>are<text:s/></text:span><text:span text:style-name="T171_30">legal.<text:s/></text:span><text:span text:style-name="T171_31"><text:s/></text:span></text:p>
      <text:p text:style-name="P172"/>
      <text:p text:style-name="P173"><text:span text:style-name="T173_1">At<text:s/>a<text:s/>more<text:s/>local<text:s/>level</text:span><text:span text:style-name="T173_2">,<text:s/>thanks<text:s/>to<text:s/>the<text:s/>advocacy<text:s/>work<text:s/>of<text:s/></text:span><text:span text:style-name="T173_3">Espaço</text:span><text:span text:style-name="T173_4"><text:s/></text:span><text:span text:style-name="T173_5">Feminista</text:span><text:span text:style-name="T173_6"><text:s/>and<text:s/>Fundacion<text:s/></text:span><text:span text:style-name="T173_7">Cadasta</text:span><text:span text:style-name="T173_8">,</text:span><text:span text:style-name="T173_9"><text:s/></text:span><text:span text:style-name="T173_10">the<text:s/>City<text:s/>Council<text:s/>of<text:s/>the<text:s/>Bonito<text:s/>Municipality</text:span><text:span text:style-name="T173_11"><text:s/>in<text:s/>B</text:span><text:span text:style-name="T173_12">razil,<text:s/></text:span><text:span text:style-name="T173_13">approved<text:s/>a<text:s/>new<text:s/>law<text:s/>ensuring<text:s/>that<text:s/>women<text:s/>could<text:s/></text:span><text:span text:style-name="T173_14">be<text:s/></text:span><text:span text:style-name="T173_15">lan</text:span><text:span text:style-name="T173_16">dholder</text:span><text:span text:style-name="T173_17">s</text:span><text:span text:style-name="T173_18">.<text:s/>This<text:s/>is<text:s/>a</text:span><text:span text:style-name="T173_19">n<text:s/>important</text:span><text:span text:style-name="T173_20"><text:s/>win<text:s/>to<text:s/>continue<text:s/>advancing<text:s/>women’s<text:s/>land<text:s/>rights<text:s/>and<text:s/>address<text:s/>housing<text:s/>insecurity</text:span><text:span text:style-name="T173_21"><text:s/>in<text:s/>B</text:span><text:span text:style-name="T173_22">r</text:span><text:span text:style-name="T173_23">azil</text:span><text:span text:style-name="T173_24">.<text:s/>T</text:span><text:span text:style-name="T173_25">he</text:span><text:span text:style-name="T173_26"><text:s/>partner<text:s/></text:span><text:span text:style-name="T173_27">also<text:s/></text:span><text:span text:style-name="T173_28">reached<text:s/>a<text:s/>collaboration<text:s/>agreement<text:s/>with<text:s/>Terra-Viva<text:s/>do<text:s/></text:span><text:span text:style-name="T173_29">Brasil</text:span><text:span text:style-name="T173_30"><text:s/>Institute</text:span><text:span text:style-name="T173_31">.<text:s/></text:span><text:span text:style-name="T173_32">Th</text:span><text:span text:style-name="T173_33">e<text:s/></text:span><text:span text:style-name="T173_34">Institute</text:span><text:span text:style-name="T173_35"><text:s/>w</text:span><text:span text:style-name="T173_36">ill</text:span><text:span text:style-name="T173_37"><text:s/></text:span><text:span text:style-name="T173_38">coordinate</text:span><text:span text:style-name="T173_39"><text:s/>and<text:s/>monitor</text:span><text:span text:style-name="T173_40"><text:s/>the<text:s/>preparation<text:s/>of<text:s/>the<text:s/>sewerage<text:s/>and<text:s/>sanitation<text:s/>for<text:s/>the<text:s/>homes</text:span><text:span text:style-name="T173_41"><text:s/>in<text:s/>that</text:span><text:span text:style-name="T173_42"><text:s/>area<text:s/>that<text:s/>are<text:s/>all<text:s/>currently<text:s/>lacking<text:s/></text:span><text:span text:style-name="T173_43">basic<text:s/>sanitation<text:s/></text:span><text:span text:style-name="T173_44">and<text:s/>have<text:s/>a<text:s/>high<text:s/>presence<text:s/>of<text:s/>the<text:s/>beetle<text:s/>that<text:s/>transmits<text:s/>Chagas<text:s/>disease.<text:s/></text:span></text:p>
      <text:p text:style-name="P174"/>
      <text:p text:style-name="P175"><text:span text:style-name="T175_1">Further<text:s/>examples<text:s/>of<text:s/>policy<text:s/>and<text:s/>law<text:s/>changes<text:s/></text:span><text:span text:style-name="T175_2">were<text:s/>given<text:s/>in<text:s/>the<text:s/>Equality<text:s/>Fund<text:s/>report</text:span><text:span text:style-name="T175_3">.<text:s/></text:span><text:span text:style-name="T175_4">.</text:span><text:span text:style-name="T175_5"><text:s/></text:span><text:span text:style-name="T175_6"><text:s/></text:span></text:p>
      <text:p text:style-name="P176"/>
      <text:p text:style-name="P177"><text:span text:style-name="T177_1">Outcome<text:s/>Indicator<text:s/>1.2</text:span></text:p>
      <text:p text:style-name="P178"/>
      <text:p text:style-name="P179"><text:span text:style-name="T179_1">There<text:s/>was<text:s/>substantial<text:s/>impact<text:s/>across<text:s/>the<text:s/>four<text:s/>change<text:s/>matrix<text:s/>reporting<text:s/>areas:<text:s/></text:span></text:p>
      <text:list text:style-name="LS31" xml:id="list32">
        <text:list-item>
          <text:p text:style-name="P180"><text:span text:style-name="T180_1">9</text:span><text:span text:style-name="T180_2">5</text:span><text:span text:style-name="T180_3">%</text:span><text:span text:style-name="T180_4"><text:s/>of<text:s/>WRO</text:span><text:span text:style-name="T180_5">s</text:span><text:span text:style-name="T180_6"><text:s/>reported<text:s/>changes<text:s/>in<text:s/>awareness<text:s/>of<text:s/>rights<text:s/>and<text:s/>sense<text:s/>of<text:s/>agency<text:s/>for<text:s/>their<text:s/></text:span><text:span text:style-name="T180_7">constituents;</text:span><text:span text:style-name="T180_8"><text:s/></text:span></text:p>
        </text:list-item>
        <text:list-item>
          <text:p text:style-name="P181"><text:span text:style-name="T181_1">74</text:span><text:span text:style-name="T181_2">%<text:s/>reported<text:s/>changes<text:s/>in<text:s/>social<text:s/>norms<text:s/>and<text:s/></text:span><text:span text:style-name="T181_3">practices;</text:span></text:p>
        </text:list-item>
        <text:list-item>
          <text:p text:style-name="P182"><text:span text:style-name="T182_1">6</text:span><text:span text:style-name="T182_2">3</text:span><text:span text:style-name="T182_3">%<text:s/>reported<text:s/>changes<text:s/>in<text:s/>access<text:s/>to<text:s/>resources,<text:s/>key<text:s/>services<text:s/>such<text:s/>as<text:s/>health,<text:s/>education<text:s/>and<text:s/>legal<text:s/>services<text:s/>and<text:s/></text:span><text:span text:style-name="T182_4">decision-making</text:span><text:span text:style-name="T182_5"><text:s/>spaces;<text:s/>and<text:s/></text:span></text:p>
        </text:list-item>
        <text:list-item>
          <text:p text:style-name="P183"><text:span text:style-name="T183_1">55</text:span><text:span text:style-name="T183_2">%<text:s/>reported<text:s/>outcomes<text:s/>related<text:s/>to<text:s/>documentation<text:s/>of<text:s/>rights<text:s/>violations,<text:s/>advocacy,<text:s/>and<text:s/>changes<text:s/>in<text:s/>policies/laws<text:s/>that<text:s/>protect<text:s/>the<text:s/>rights<text:s/>of<text:s/>women,<text:s/>girls<text:s/>and<text:s/>trans<text:s/>people</text:span><text:span text:style-name="T183_3">.<text:s/></text:span></text:p>
        </text:list-item>
      </text:list>
      <text:p text:style-name="P184"><text:span text:style-name="T184_1">Overall,<text:s/>99%<text:s/>of<text:s/>Cataly</text:span><text:span text:style-name="T184_2">s</text:span><text:span text:style-name="T184_3">e<text:s/>partners<text:s/>reported<text:s/>an<text:s/>increase<text:s/>in<text:s/>their<text:s/>institutional<text:s/>capacity<text:s/>to<text:s/>advance<text:s/>gender<text:s/>equality<text:s/>and<text:s/>empower<text:s/>women<text:s/>and<text:s/>girls.</text:span></text:p>
      <text:p text:style-name="P185"/>
      <text:p text:style-name="P186"><text:span text:style-name="T186_1">As<text:s/>last<text:s/>year’s<text:s/>report<text:s/>notes</text:span><text:span text:style-name="T186_2">,</text:span><text:span text:style-name="T186_3"><text:s/>this<text:s/>outcome<text:s/>does<text:s/>not<text:s/>report<text:s/>on<text:s/>the<text:s/></text:span><text:span text:style-name="T186_4">funding<text:s/>that<text:s/>is<text:s/>going<text:s/>to<text:s/></text:span><text:span text:style-name="T186_5">Women’s</text:span><text:span text:style-name="T186_6"><text:s/>and<text:s/>Feminist<text:s/>Funds<text:s/>to<text:s/>on-grant.</text:span><text:span text:style-name="T186_7"><text:s/>The<text:s/>Annual<text:s/>report<text:s/>does<text:s/></text:span><text:span text:style-name="T186_8">provide<text:s/></text:span><text:span text:style-name="T186_9">examples<text:s/>of<text:s/>where<text:s/>this<text:s/>funding<text:s/>is<text:s/>going<text:s/>and<text:s/>how<text:s/>it<text:s/></text:span><text:span text:style-name="T186_10">is<text:s/></text:span><text:span text:style-name="T186_11">used<text:s/>(</text:span><text:span text:style-name="T186_12">for</text:span><text:span text:style-name="T186_13"><text:s/></text:span><text:span text:style-name="T186_14">example</text:span><text:span text:style-name="T186_15"><text:s/></text:span><text:span text:style-name="T186_16">the<text:s/></text:span><text:span text:style-name="T186_17">As</text:span><text:span text:style-name="T186_18">traea</text:span><text:span text:style-name="T186_19"><text:s/>Lesbian<text:s/>Foundation<text:s/>for<text:s/>Justice<text:s/>ha</text:span><text:span text:style-name="T186_20">s<text:s/>been<text:s/>working<text:s/>with<text:s/>a<text:s/>partner<text:s/>who<text:s/>is</text:span><text:span text:style-name="T186_21"><text:s/></text:span><text:span text:style-name="T186_22">providing<text:s/>direct<text:s/></text:span><text:span text:style-name="T186_23">psychological</text:span><text:span text:style-name="T186_24"><text:s/>support<text:s/></text:span><text:span text:style-name="T186_25">and</text:span><text:span text:style-name="T186_26"><text:s/></text:span><text:span text:style-name="T186_27">legal</text:span><text:span text:style-name="T186_28"><text:s/>service</text:span><text:span text:style-name="T186_29">s</text:span><text:span text:style-name="T186_30"><text:s/></text:span><text:span text:style-name="T186_31">in<text:s/>Serbia<text:s/></text:span><text:span text:style-name="T186_32">following<text:s/>further<text:s/>curtailment<text:s/>of<text:s/>rights<text:s/>and<text:s/>support</text:span><text:span text:style-name="T186_33">.)</text:span><text:span text:style-name="T186_34"><text:s/></text:span><text:span text:style-name="T186_35"><text:s/></text:span><text:span text:style-name="T186_36"><text:s/></text:span><text:span text:style-name="T186_37"><text:s/></text:span></text:p>
      <text:p text:style-name="P187"/>
      <text:p text:style-name="P188"><text:span text:style-name="T188_1">The<text:s/>Equality<text:s/></text:span><text:span text:style-name="T188_2">F</text:span><text:span text:style-name="T188_3">und<text:s/>is<text:s/></text:span><text:span text:style-name="T188_4">largely<text:s/></text:span><text:span text:style-name="T188_5">led<text:s/>by<text:s/></text:span><text:span text:style-name="T188_6">grassroots<text:s/></text:span><text:span text:style-name="T188_7">need<text:s/></text:span><text:span text:style-name="T188_8">and<text:s/>not</text:span><text:span text:style-name="T188_9"><text:s/>directive<text:s/></text:span><text:span text:style-name="T188_10">for<text:s/></text:span><text:span text:style-name="T188_11">most<text:s/>of<text:s/></text:span><text:span text:style-name="T188_12">is</text:span><text:span text:style-name="T188_13"><text:s/>funding</text:span><text:span text:style-name="T188_14"><text:s/></text:span><text:span text:style-name="T188_15">with<text:s/>regard<text:s/>to</text:span><text:span text:style-name="T188_16"><text:s/></text:span><text:span text:style-name="T188_17">the<text:s/></text:span><text:span text:style-name="T188_18">country</text:span><text:span text:style-name="T188_19"><text:s/>or<text:s/>theme.<text:s/>The<text:s/>fact<text:s/>that<text:s/>it<text:s/>can<text:s/>provide<text:s/>core<text:s/>support<text:s/>to<text:s/>organisation</text:span><text:span text:style-name="T188_20">s<text:s/>and<text:s/>be<text:s/>flexible<text:s/>to<text:s/>their<text:s/>needs<text:s/>is<text:s/>crucial<text:s/>to<text:s/>enabling<text:s/>grassroots<text:s/>organisations<text:s/>to<text:s/>thrive.<text:s/></text:span><text:span text:style-name="T188_21">However</text:span><text:span text:style-name="T188_22">,</text:span><text:span text:style-name="T188_23"><text:s/>thi</text:span><text:span text:style-name="T188_24">s,<text:s/>along<text:s/>with<text:s/>an<text:s/>approach<text:s/>to<text:s/>reporting<text:s/>which<text:s/>seeks<text:s/>to<text:s/>minimize<text:s/>burden</text:span><text:span text:style-name="T188_25">,<text:s/>means<text:s/>that<text:s/>impact<text:s/>is<text:s/>difficult<text:s/>to<text:s/>capture.</text:span><text:span text:style-name="T188_26"><text:s/></text:span><text:span text:style-name="T188_27">An<text:s/>evaluation<text:s/>has<text:s/>been<text:s/>commissioned<text:s/>in<text:s/>the<text:s/>subsequent<text:s/>review<text:s/>year<text:s/>and<text:s/></text:span><text:span text:style-name="T188_28">may<text:s/></text:span><text:span text:style-name="T188_29">report<text:s/>in<text:s/>time<text:s/>for<text:s/>the<text:s/>next<text:s/>annual<text:s/>review</text:span><text:span text:style-name="T188_30">.<text:s/>It</text:span><text:span text:style-name="T188_31"><text:s/>should<text:s/>be<text:s/>noted<text:s/>that</text:span><text:span text:style-name="T188_32"><text:s/>this</text:span><text:span text:style-name="T188_33"><text:s/>evaluation<text:s/>is<text:s/>unlikely<text:s/>to<text:s/>fulfil<text:s/>everything<text:s/></text:span><text:span text:style-name="T188_34">funders</text:span><text:span text:style-name="T188_35"><text:s/>would<text:s/>like</text:span><text:span text:style-name="T188_36"><text:s/>to<text:s/>see</text:span><text:span text:style-name="T188_37"><text:s/>(especially<text:s/>as<text:s/>it<text:s/>attempt</text:span><text:span text:style-name="T188_38">s<text:s/></text:span><text:span text:style-name="T188_39">to<text:s/></text:span><text:span text:style-name="T188_40">balance<text:s/>accountability<text:s/>to<text:s/>all<text:s/>parties<text:s/>involved</text:span><text:span text:style-name="T188_41">)<text:s/>but<text:s/>it<text:s/>should<text:s/>provide<text:s/>some</text:span><text:span text:style-name="T188_42"><text:s/></text:span><text:span text:style-name="T188_43">much-needed</text:span><text:span text:style-name="T188_44"><text:s/>information<text:s/>around<text:s/>the<text:s/>outcomes<text:s/>from<text:s/>on-granting<text:s/>through<text:s/>women’s<text:s/>and<text:s/>feminist<text:s/>funds</text:span><text:span text:style-name="T188_45">.<text:s/></text:span></text:p>
      <text:p text:style-name="P189"/>
      <table:table table:style-name="Table6"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4">
          <table:table-cell table:style-name="Cell50">
            <text:p text:style-name="P190"><text:span text:style-name="T190_1">Outcome<text:s/></text:span><text:span text:style-name="T190_2">2</text:span><text:span text:style-name="T190_3">:</text:span></text:p>
          </table:table-cell>
          <table:table-cell table:style-name="Cell51" table:number-columns-spanned="3">
            <text:p text:style-name="P191"><text:span text:style-name="T191_1">Public<text:s/>policies<text:s/>and<text:s/>legislation<text:s/>incorporating<text:s/>women<text:s/>and<text:s/>girls’<text:s/>needs<text:s/>and<text:s/>views.<text:s/>Spend<text:s/>is<text:s/>better<text:s/>targeted</text:span><text:span text:style-name="T191_2"><text:s/></text:span><text:span text:style-name="T191_3">(</text:span><text:span text:style-name="T191_4">o</text:span><text:span text:style-name="T191_5">r</text:span><text:span text:style-name="T191_6"><text:s/>as<text:s/>WOSSO<text:s/></text:span><text:span text:style-name="T191_7">logframe</text:span><text:span text:style-name="T191_8"><text:s/>states:<text:s/></text:span><text:span text:style-name="T191_9">The<text:s/>lived<text:s/>experience<text:s/>and<text:s/>voices<text:s/>of<text:s/>women<text:s/>and<text:s/>girls<text:s/>from<text:s/>the<text:s/>global<text:s/>south,<text:s/>in<text:s/>all<text:s/>their<text:s/>diversity,<text:s/>inform<text:s/>the<text:s/>decisions<text:s/>and<text:s/>policies<text:s/>that<text:s/>affect<text:s/>their<text:s/>lives.</text:span><text:span text:style-name="T191_10">)</text:span></text:p>
          </table:table-cell>
          <table:covered-table-cell/>
          <table:covered-table-cell/>
        </table:table-row>
        <table:table-row table:style-name="Row15">
          <table:table-cell table:style-name="Cell52" table:number-columns-spanned="2">
            <text:p text:style-name="P192"><text:span text:style-name="T192_1">Indicator(s)</text:span></text:p>
          </table:table-cell>
          <table:covered-table-cell/>
          <table:table-cell table:style-name="Cell53">
            <text:p text:style-name="P193"><text:span text:style-name="T193_1">Milestone(s)<text:s/>for<text:s/>this<text:s/>review</text:span></text:p>
          </table:table-cell>
          <table:table-cell table:style-name="Cell54">
            <text:p text:style-name="P194"><text:span text:style-name="T194_1">Progress<text:s/></text:span></text:p>
          </table:table-cell>
        </table:table-row>
        <table:table-row table:style-name="Row16">
          <table:table-cell table:style-name="Cell55" table:number-columns-spanned="2">
            <text:p text:style-name="P195"><text:span text:style-name="T195_1">2.1<text:s/></text:span><text:span text:style-name="T195_2">#<text:s/>of<text:s/>advocacy<text:s/>processes<text:s/>engaged<text:s/>on<text:s/>by<text:s/>WOSSO<text:s/>fellows,<text:s/>clustered<text:s/>by<text:s/>country<text:s/>and<text:s/>theme</text:span></text:p>
          </table:table-cell>
          <table:covered-table-cell/>
          <table:table-cell table:style-name="Cell56">
            <text:p text:style-name="P196"><text:span text:style-name="T196_1">3</text:span><text:span text:style-name="T196_2">9</text:span></text:p>
            <text:p text:style-name="P197"/>
          </table:table-cell>
          <table:table-cell table:style-name="Cell57">
            <text:p text:style-name="P198"><text:span text:style-name="T198_1">102</text:span></text:p>
          </table:table-cell>
        </table:table-row>
        <table:table-row table:style-name="Row17">
          <table:table-cell table:style-name="Cell58" table:number-columns-spanned="2">
            <text:p text:style-name="P199"><text:span text:style-name="T199_1">2.2<text:s/></text:span><text:span text:style-name="T199_2">Qualitative:<text:s/>Stories<text:s/>of<text:s/>change<text:s/></text:span><text:span text:style-name="T199_3">as<text:s/>a<text:s/>result<text:s/>of</text:span><text:span text:style-name="T199_4"><text:s/>advocacy<text:s/>initiatives<text:s/>during<text:s/>the<text:s/></text:span><text:span text:style-name="T199_5">two<text:s/>year</text:span><text:span text:style-name="T199_6"><text:s/></text:span><text:span text:style-name="T199_7">process<text:s/></text:span><text:span text:style-name="T199_8">.</text:span></text:p>
          </table:table-cell>
          <table:covered-table-cell/>
          <table:table-cell table:style-name="Cell59">
            <text:p text:style-name="P200"><text:span text:style-name="T200_1">N/A</text:span></text:p>
          </table:table-cell>
          <table:table-cell table:style-name="Cell60">
            <text:p text:style-name="P201"><text:span text:style-name="T201_1">Reported<text:s/>in<text:s/>annual<text:s/>report<text:s/>and<text:s/>mentioned<text:s/>below.<text:s/></text:span></text:p>
            <text:p text:style-name="P202"/>
          </table:table-cell>
        </table:table-row>
      </table:table>
      <text:p text:style-name="P203"><text:span text:style-name="T203_1"><text:s/></text:span></text:p>
      <text:p text:style-name="P204"/>
      <text:p text:style-name="P205"><text:span text:style-name="T205_1">This<text:s/></text:span><text:span text:style-name="T205_2">outcome<text:s/>relates<text:s/>to<text:s/>W</text:span><text:span text:style-name="T205_3">O</text:span><text:span text:style-name="T205_4">SSO</text:span><text:span text:style-name="T205_5">.<text:s/></text:span><text:span text:style-name="T205_6">WOSS</text:span><text:span text:style-name="T205_7">O</text:span><text:span text:style-name="T205_8"><text:s/></text:span><text:span text:style-name="T205_9">has<text:s/>its<text:s/>own<text:s/></text:span><text:span text:style-name="T205_10">logframe</text:span><text:span text:style-name="T205_11">,<text:s/>some<text:s/>of<text:s/>which<text:s/>has<text:s/>been<text:s/>integrated<text:s/>to<text:s/>the<text:s/>overall<text:s/>programme<text:s/></text:span><text:span text:style-name="T205_12">logframe</text:span><text:span text:style-name="T205_13">,</text:span><text:span text:style-name="T205_14"><text:note text:note-class="footnote"><text:note-citation/><text:note-body><text:p text:style-name="P206"><text:span text:style-name="T206_1"><text:s/>It<text:s/>has<text:s/>not<text:s/>all<text:s/>been<text:s/>incorporated<text:s/>because<text:s/>it<text:s/>would<text:s/>be<text:s/>too<text:s/>long.</text:span></text:p></text:note-body></text:note></text:span><text:span text:style-name="T206_2">.</text:span><text:span text:style-name="T206_3"><text:s text:c="2"/></text:span></text:p>
      <text:p text:style-name="P207"/>
      <text:p text:style-name="P208"><text:span text:style-name="T208_1">Outcome<text:s/>Indicator<text:s/></text:span><text:span text:style-name="T208_2">2</text:span><text:span text:style-name="T208_3">.</text:span><text:span text:style-name="T208_4">1</text:span></text:p>
      <text:p text:style-name="P209"><text:span text:style-name="T209_1">Fellow</text:span><text:span text:style-name="T209_2">s</text:span><text:span text:style-name="T209_3"><text:s/>make<text:s/></text:span><text:span text:style-name="T209_4">advocacy<text:s/>plans<text:s/>when<text:s/>they<text:s/>first<text:s/>sta</text:span><text:span text:style-name="T209_5">r</text:span><text:span text:style-name="T209_6">t</text:span><text:span text:style-name="T209_7"><text:s/></text:span><text:span text:style-name="T209_8">and<text:s/></text:span><text:span text:style-name="T209_9">102</text:span><text:span text:style-name="T209_10"><text:s/></text:span><text:span text:style-name="T209_11">WOSSO</text:span><text:span text:style-name="T209_12"><text:s/>fellow</text:span><text:span text:style-name="T209_13">s</text:span><text:span text:style-name="T209_14"><text:s/></text:span><text:span text:style-name="T209_15">have</text:span><text:span text:style-name="T209_16"><text:s/></text:span><text:span text:style-name="T209_17">meaningfully<text:s/></text:span><text:span text:style-name="T209_18">engaged<text:s/>in<text:s/>advocacy<text:s/>process</text:span><text:span text:style-name="T209_19">es</text:span><text:span text:style-name="T209_20"><text:s/>and<text:s/>made<text:s/>progress<text:s/>against<text:s/>their<text:s/>plan.<text:s/></text:span><text:span text:style-name="T209_21">This<text:s/>is</text:span><text:span text:style-name="T209_22"><text:s/></text:span><text:span text:style-name="T209_23">far<text:s/>more<text:s/></text:span><text:span text:style-name="T209_24">than<text:s/>the<text:s/></text:span><text:span text:style-name="T209_25">target<text:s/>of<text:s/></text:span><text:span text:style-name="T209_26">39</text:span><text:span text:style-name="T209_27">;<text:s/>this<text:s/>is<text:s/></text:span><text:span text:style-name="T209_28">in<text:s/>part<text:s/>as<text:s/>the<text:s/>target<text:s/>was<text:s/>set<text:s/>at</text:span><text:span text:style-name="T209_29"><text:s/>two<text:s/>thirds<text:s/>of<text:s/>the<text:s/>target<text:s/>number<text:s/>of<text:s/>fellows</text:span><text:span text:style-name="T209_30">.</text:span><text:span text:style-name="T209_31"><text:s/>The<text:s/>number<text:s/>of<text:s/>fellow</text:span><text:span text:style-name="T209_32">s</text:span><text:span text:style-name="T209_33"><text:s/>is<text:s/>higher,<text:s/>as<text:s/>ARROW<text:s/></text:span><text:span text:style-name="T209_34">recruited<text:s/>the<text:s/>whole</text:span><text:span text:style-name="T209_35"><text:s/>Asia<text:s/>Pacific<text:s/>cohort</text:span><text:span text:style-name="T209_36"><text:s/>at<text:s/>the<text:s/>start<text:s/>rather<text:s/>than<text:s/>in<text:s/>two<text:s/>cohorts.<text:s/>That<text:s/>sai</text:span><text:span text:style-name="T209_37">d</text:span><text:span text:style-name="T209_38">,</text:span><text:span text:style-name="T209_39"><text:s/>91%</text:span><text:span text:style-name="T209_40"><text:s/>of<text:s/>fellow</text:span><text:span text:style-name="T209_41">s</text:span><text:span text:style-name="T209_42"><text:s/>engaged<text:s/>in<text:s/>advocacy.<text:s/></text:span><text:span text:style-name="T209_43"><text:s/></text:span><text:span text:style-name="T209_44"><text:s/></text:span><text:span text:style-name="T209_45"><text:s/></text:span></text:p>
      <text:p text:style-name="P210"/>
      <text:p text:style-name="P211"><text:span text:style-name="T211_1">F</text:span><text:span text:style-name="T211_2">ellows<text:s/>engaged<text:s/>in<text:s/>advocacy<text:s/>across<text:s/>a<text:s/></text:span><text:span text:style-name="T211_3">range<text:s/></text:span><text:span text:style-name="T211_4">of<text:s/>themes,<text:s/>reflecting<text:s/>the<text:s/>breadth<text:s/>of<text:s/>issues<text:s/>affecting<text:s/>women<text:s/>and<text:s/>gender-diverse<text:s/>communities.<text:s/>The<text:s/>most<text:s/>prominent<text:s/>focus<text:s/>was<text:s/></text:span><text:span text:style-name="T211_5">s</text:span><text:span text:style-name="T211_6">exual</text:span><text:span text:style-name="T211_7"><text:s/>and<text:s/></text:span><text:span text:style-name="T211_8">r</text:span><text:span text:style-name="T211_9">eproductive<text:s/></text:span><text:span text:style-name="T211_10">h</text:span><text:span text:style-name="T211_11">ealth</text:span><text:span text:style-name="T211_12"><text:s/>and<text:s/></text:span><text:span text:style-name="T211_13">r</text:span><text:span text:style-name="T211_14">ights</text:span><text:span text:style-name="T211_15"><text:s/>(SRHR),<text:s/>(cited<text:s/>by<text:s/>around<text:s/>half<text:s/>the<text:s/></text:span><text:span text:style-name="T211_16">66%<text:s/>of<text:s/>fellow</text:span><text:span text:style-name="T211_17"><text:s/>who<text:s/>responded<text:s/>to<text:s/>the<text:s/>survey).<text:s/>Gender-Based<text:s/>Violence<text:s/>and<text:s/>Femicide<text:s/>(GBVF)<text:s/>followed<text:s/>closely.<text:s/>Fellows<text:s/>also<text:s/>advanced<text:s/>advocacy<text:s/>on<text:s/>climate<text:s/>justice<text:s/>(17),<text:s/>recognising<text:s/>the<text:s/>gendered<text:s/>dimensions<text:s/>of<text:s/>environmental<text:s/>crises,<text:s/>and<text:s/>on<text:s/>intersectionality<text:s/>(16)<text:s/>and<text:s/>inclusion,<text:s/>including<text:s/>LBTQIA+<text:s/>rights<text:s/>(15),<text:s/>challenging<text:s/>layered<text:s/>marginalisation<text:s/>and<text:s/>promoting<text:s/>diversity.<text:s/>Other<text:s/>areas—such<text:s/>as<text:s/>economic<text:s/>justice,<text:s/>gender<text:s/>and<text:s/>governance,<text:s/>and<text:s/>resisting<text:s/>anti-rights<text:s/>movements—featured<text:s/>less<text:s/>frequently<text:s/>but<text:s/>remain</text:span><text:span text:style-name="T211_18">ed<text:s/>part</text:span><text:span text:style-name="T211_19"><text:s/>of<text:s/></text:span><text:span text:style-name="T211_20">fellows’<text:s/>advocacy<text:s/>agendas.</text:span></text:p>
      <text:p text:style-name="P212"/>
      <text:p text:style-name="P213"><text:span text:style-name="T213_1">This<text:s/>indicator<text:s/>does<text:s/>not<text:s/>capture<text:s/>the<text:s/></text:span><text:span text:style-name="T213_2">goal</text:span><text:span text:style-name="T213_3">—ensuring<text:s/>decisions<text:s/>and<text:s/>policies<text:s/>are<text:s/>informed<text:s/>by<text:s/>the<text:s/>lived<text:s/>experiences<text:s/>of<text:s/>women<text:s/>and<text:s/>girls.<text:s/>However,</text:span><text:span text:style-name="T213_4"><text:s/>e</text:span><text:span text:style-name="T213_5">ngaging<text:s/>young<text:s/>fellows<text:s/>in<text:s/>advocacy<text:s/>at<text:s/>local,<text:s/>regional,<text:s/>and<text:s/></text:span><text:span text:style-name="T213_6">global<text:s/>levels<text:s/>is<text:s/>proving<text:s/>to<text:s/>be<text:s/>a<text:s/>powerful<text:s/>way<text:s/>to<text:s/>secure<text:s/>meaningful<text:s/>representatio</text:span><text:span text:style-name="T213_7">n<text:s/>and<text:s/>voice.<text:s/>As<text:s/>is<text:s/>high</text:span><text:span text:style-name="T213_8">ligh</text:span><text:span text:style-name="T213_9">ted<text:s/>in<text:s/>output<text:s/>5,<text:s/></text:span><text:span text:style-name="T213_10">enabling<text:s/>fellows<text:s/>to<text:s/>be<text:s/>present<text:s/>at<text:s/>decision-making<text:s/>tables<text:s/>and<text:s/>represent<text:s/>themselves<text:s/>is<text:s/>a<text:s/>critical<text:s/>step</text:span><text:span text:style-name="T213_11">.<text:s/></text:span></text:p>
      <text:p text:style-name="P214"/>
      <text:p text:style-name="P215"><text:span text:style-name="T215_1">Outcome<text:s/>Indicator<text:s/>2.2</text:span></text:p>
      <text:p text:style-name="P216"><text:span text:style-name="T216_1">The<text:s/>WOSSO<text:s/>Annual<text:s/>report<text:s/>highlights<text:s/></text:span><text:span text:style-name="T216_2">several</text:span><text:span text:style-name="T216_3"><text:s/>stories<text:s/>of<text:s/>change<text:s/>across<text:s/>fellows</text:span><text:span text:style-name="T216_4"><text:s/>during<text:s/>the<text:s/>first<text:s/>year</text:span><text:span text:style-name="T216_5">.<text:s/></text:span><text:span text:style-name="T216_6">This<text:s/>quote<text:s/>from<text:s/>on</text:span><text:span text:style-name="T216_7">e</text:span><text:span text:style-name="T216_8"><text:s/>illustrates</text:span><text:span text:style-name="T216_9"><text:s/>that</text:span><text:span text:style-name="T216_10"><text:s/>a<text:s/></text:span><text:span text:style-name="T216_11">short<text:s/>fellowship<text:s/>is<text:s/></text:span><text:span text:style-name="T216_12">unlikely</text:span><text:span text:style-name="T216_13"><text:s/>to<text:s/>result<text:s/>in<text:s/>a</text:span><text:span text:style-name="T216_14">n<text:s/>immediate</text:span><text:span text:style-name="T216_15"><text:s/>change<text:s/>in<text:s/>law</text:span><text:span text:style-name="T216_16">,</text:span><text:span text:style-name="T216_17"><text:s/></text:span><text:span text:style-name="T216_18">but<text:s/></text:span><text:span text:style-name="T216_19">the<text:s/>programme</text:span><text:span text:style-name="T216_20"><text:s/>has<text:s/>been<text:s/>building<text:s/>a<text:s/>cohort<text:s/>of<text:s/>young<text:s/>feminist<text:s/>leader</text:span><text:span text:style-name="T216_21">s</text:span><text:span text:style-name="T216_22"><text:s/>who<text:s/>will<text:s/>continue<text:s/>to<text:s/>work</text:span><text:span text:style-name="T216_23"><text:s/>towards<text:s/>gender<text:s/>equality:</text:span></text:p>
      <text:p text:style-name="P217"><text:span text:style-name="T217_1">“</text:span><text:span text:style-name="T217_2">While<text:s/>direct<text:s/>policy<text:s/>change<text:s/>is<text:s/>still<text:s/>on<text:s/>the<text:s/>horizon</text:span><text:span text:style-name="T217_3">,</text:span><text:span text:style-name="T217_4"><text:s/>Aizhan</text:span><text:span text:style-name="T217_5">’s</text:span><text:span text:style-name="T217_6"><text:s/>advocacy<text:s/></text:span><text:span text:style-name="T217_7">has<text:s/>already<text:s/>yielded<text:s/>powerful<text:s/>results:<text:s/>trust<text:s/>built<text:s/>within<text:s/>communities,<text:s/>visibility<text:s/>for<text:s/>underrepresented<text:s/>issues,<text:s/>and<text:s/>recognition<text:s/>of<text:s/>youth<text:s/>feminist<text:s/>leadership.<text:s/>Her<text:s/>work<text:s/>has<text:s/>helped<text:s/>reframe<text:s/>climate<text:s/>and<text:s/>SRHR<text:s/>as<text:s/>deeply<text:s/>interconnected,<text:s/>demanding<text:s/>justice</text:span><text:span text:style-name="T217_8">-</text:span><text:span text:style-name="T217_9">led<text:s/>approaches.</text:span><text:span text:style-name="T217_10">”</text:span></text:p>
      <text:p text:style-name="P218"><text:span text:style-name="T218_1"><text:s/></text:span><text:span text:style-name="T218_2">(</text:span><text:span text:style-name="T218_3">WOSSO<text:s/></text:span><text:span text:style-name="T218_4">Fellow<text:s/>from<text:s/>Asia-Pacific</text:span><text:span text:style-name="T218_5">,</text:span><text:span text:style-name="T218_6"><text:s/>quote</text:span><text:span text:style-name="T218_7"><text:s/>from</text:span><text:span text:style-name="T218_8"><text:s/>WOSSO<text:s/>annual<text:s/>report)</text:span></text:p>
      <text:p text:style-name="P219"/>
      <text:p text:style-name="P220"><text:span text:style-name="T220_1">The<text:s/>Fellows<text:s/>were<text:s/>operating<text:s/>at<text:s/>a<text:s/>local,<text:s/>regional<text:s/>and<text:s/>global<text:s/>level.<text:s/></text:span><text:span text:style-name="T220_2">The<text:s/></text:span><text:span text:style-name="T220_3">Executive<text:s/>Director<text:s/>of<text:s/>Arro</text:span><text:span text:style-name="T220_4">w</text:span><text:span text:style-name="T220_5"><text:s/>suggested</text:span><text:span text:style-name="T220_6"><text:s/>that<text:s/></text:span><text:span text:style-name="T220_7">fellows<text:s/>are<text:s/>more<text:s/>credible<text:s/>and<text:s/>more<text:s/>likely<text:s/>to<text:s/>affect<text:s/>change<text:s/>if<text:s/>they<text:s/>are<text:s/>rooted<text:s/>in<text:s/>the<text:s/></text:span><text:span text:style-name="T220_8">locality<text:s/>they<text:s/>are<text:s/></text:span><text:span text:style-name="T220_9">campaigning<text:s/></text:span><text:span text:style-name="T220_10">on.<text:s/></text:span><text:span text:style-name="T220_11">We<text:s/>interviewed<text:s/>one<text:s/>fellow<text:s/>who<text:s/>exemplified<text:s/>this<text:s/>approach.<text:s/>As<text:s/>a<text:s/>schoolteacher,<text:s/>she</text:span><text:span text:style-name="T220_12"><text:s/>had</text:span><text:span text:style-name="T220_13"><text:s/>led<text:s/>improvements<text:s/>in<text:s/>menstrual<text:s/>health<text:s/>education<text:s/>and<text:s/>resources—first<text:s/>in<text:s/>her<text:s/>own<text:s/>school<text:s/>and<text:s/>later<text:s/>in<text:s/>another<text:s/>Kenyan<text:s/>school.<text:s/>Though<text:s/>small<text:s/>in<text:s/>scale,<text:s/>these<text:s/>changes<text:s/></text:span><text:span text:style-name="T220_14">seemed</text:span><text:span text:style-name="T220_15"><text:s/>sustainable</text:span><text:span text:style-name="T220_16"><text:s/>as<text:s/>they<text:s/>involved<text:s/>the<text:s/>local<text:s/>community</text:span><text:span text:style-name="T220_17">.<text:s/>The<text:s/>fellowship<text:s/>empowered<text:s/>her<text:s/>to<text:s/>drive<text:s/>these<text:s/>initiatives.<text:s/>Support<text:s/>varies<text:s/>across<text:s/>fellows,<text:s/>but<text:s/>the<text:s/>programme<text:s/>consistently<text:s/>focuses<text:s/>on<text:s/>enabling<text:s/>rather<text:s/>than<text:s/>imposing<text:s/>guidance.</text:span></text:p>
      <text:p text:style-name="P221"/>
      <text:p text:style-name="P222"><text:span text:style-name="T222_1">Another<text:s/>fellow<text:s/>attended<text:s/>CSW,<text:s/>met<text:s/>with<text:s/>the<text:s/>Mongolian<text:s/>Embassy,<text:s/>and<text:s/>now<text:s/>works<text:s/>within<text:s/>the<text:s/>Mongolian<text:s/>Government—a<text:s/>different<text:s/>way<text:s/>to<text:s/>enable<text:s/>change.<text:s/>While<text:s/>less</text:span><text:span text:style-name="T222_2"><text:s/>direct<text:s/>and</text:span><text:span text:style-name="T222_3"><text:s/>immediate,<text:s/>this<text:s/>pathway<text:s/>has<text:s/>the<text:s/>potential<text:s/>for<text:s/>broader<text:s/>impact.<text:s/>Transformative<text:s/>change<text:s/>requires<text:s/>action<text:s/>at<text:s/>multiple<text:s/>levels<text:s/>across<text:s/>systems,<text:s/>but<text:s/>the<text:s/>core<text:s/>principle<text:s/>remains<text:s/>the<text:s/>same:<text:s/>enabling<text:s/>grassroots<text:s/>leadership.</text:span></text:p>
      <text:p text:style-name="P223"/>
      <text:p text:style-name="P224"/>
      <text:p text:style-name="P225"><text:span text:style-name="T225_1">Justify<text:s/>whether<text:s/>the<text:s/></text:span><text:span text:style-name="T225_2">programme</text:span><text:span text:style-name="T225_3"><text:s/>should<text:s/>continue,<text:s/>based<text:s/>on<text:s/>its<text:s/>own<text:s/>merits<text:s/>and<text:s/>in<text:s/>the<text:s/>context<text:s/>of<text:s/>the<text:s/>wider<text:s/>portfolio<text:s/></text:span></text:p>
      <text:p text:style-name="P226"/>
      <text:p text:style-name="P227"><text:span text:style-name="T227_1">The<text:s/>programme<text:s/>has<text:s/>delivered<text:s/>meaningful<text:s/>change<text:s/>and<text:s/>is<text:s/>performing<text:s/>well<text:s/>against<text:s/>agreed<text:s/>outcomes.<text:s/></text:span><text:span text:style-name="T227_2">However,</text:span><text:span text:style-name="T227_3"><text:s/></text:span><text:span text:style-name="T227_4">ODA<text:s/>cuts<text:s/></text:span><text:span text:style-name="T227_5">will<text:s/>significantly</text:span><text:span text:style-name="T227_6"><text:s/>impact</text:span><text:span text:style-name="T227_7"><text:s/>the<text:s/>programme.</text:span><text:span text:style-name="T227_8"><text:s/></text:span></text:p>
      <text:p text:style-name="P228"/>
      <text:p text:style-name="P229"/>
      <text:p text:style-name="P230"/>
      <text:h text:style-name="P231" text:outline-level="2"><text:span text:style-name="T231_1">C.</text:span><text:span text:style-name="T231_2"><text:s/>DETAILED<text:s/>OUTPUT<text:s/>SCORING</text:span><text:span text:style-name="T231_3"><text:s/></text:span><text:span text:style-name="T231_4">[aim<text:s/>for<text:s/>1<text:s/>page<text:s/>per<text:s/>output]</text:span></text:h>
      <text:p text:style-name="P232"/>
      <table:table table:style-name="Table7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18">
          <table:table-cell table:style-name="Cell61">
            <text:p text:style-name="P233"><text:span text:style-name="T233_1">Output<text:s/>Title<text:s/></text:span></text:p>
          </table:table-cell>
          <table:table-cell table:style-name="Cell62" table:number-columns-spanned="4">
            <text:p text:style-name="P234"><text:span text:style-name="T234_1">WROs<text:s/>are<text:s/>resourced<text:s/>and<text:s/>have<text:s/>skills,<text:s/>capacity<text:s/>and<text:s/>resilience<text:s/>to<text:s/>focus<text:s/>on<text:s/>priorities<text:s/>they<text:s/>determine<text:s/>important<text:s/>and<text:s/>flex<text:s/>as<text:s/>circumstances<text:s/>require.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63" table:number-columns-spanned="2">
            <text:p text:style-name="P235"><text:span text:style-name="T235_1">Output<text:s/>number:<text:s/></text:span></text:p>
          </table:table-cell>
          <table:covered-table-cell/>
          <table:table-cell table:style-name="Cell64">
            <text:p text:style-name="P236"><text:span text:style-name="T236_1">1</text:span></text:p>
          </table:table-cell>
          <table:table-cell table:style-name="Cell65">
            <text:p text:style-name="P237"><text:span text:style-name="T237_1">Output<text:s/>Score:<text:s/></text:span></text:p>
          </table:table-cell>
          <table:table-cell table:style-name="Cell66">
            <text:p text:style-name="P238"><text:span text:style-name="T238_1"><text:s/>Output<text:s/></text:span><text:span text:style-name="T238_2">moderately<text:s/></text:span><text:span text:style-name="T238_3">exceeded</text:span><text:span text:style-name="T238_4"><text:s/>expectation<text:s/>(A</text:span><text:span text:style-name="T238_5">+</text:span><text:span text:style-name="T238_6">)</text:span></text:p>
          </table:table-cell>
        </table:table-row>
        <table:table-row table:style-name="Row20">
          <table:table-cell table:style-name="Cell67" table:number-columns-spanned="2">
            <text:p text:style-name="P239"><text:span text:style-name="T239_1">Impact<text:s/>weighting<text:s/>(%):<text:s text:c="2"/></text:span></text:p>
          </table:table-cell>
          <table:covered-table-cell/>
          <table:table-cell table:style-name="Cell68">
            <text:p text:style-name="P240"><text:span text:style-name="T240_1">40</text:span></text:p>
          </table:table-cell>
          <table:table-cell table:style-name="Cell69">
            <text:p text:style-name="P241"><text:span text:style-name="T241_1">W</text:span><text:span text:style-name="T241_2">eighting<text:s/>revised<text:s/>since<text:s/>last<text:s/></text:span><text:span text:style-name="T241_3">AR?</text:span><text:span text:style-name="T241_4"><text:s/></text:span></text:p>
          </table:table-cell>
          <table:table-cell table:style-name="Cell70">
            <text:p text:style-name="P242"><text:span text:style-name="T242_1">No</text:span></text:p>
          </table:table-cell>
        </table:table-row>
      </table:table>
      <text:p text:style-name="P243"/>
      <table:table table:style-name="Table8">
        <table:table-column table:style-name="Column29"/>
        <table:table-column table:style-name="Column30"/>
        <table:table-column table:style-name="Column31"/>
        <table:table-row table:style-name="Row21">
          <table:table-cell table:style-name="Cell71">
            <text:p text:style-name="P244"><text:span text:style-name="T244_1">Indicator(s)</text:span></text:p>
          </table:table-cell>
          <table:table-cell table:style-name="Cell72">
            <text:p text:style-name="P245"><text:span text:style-name="T245_1">Milestone(s)<text:s/>for<text:s/>this<text:s/>review</text:span></text:p>
          </table:table-cell>
          <table:table-cell table:style-name="Cell73">
            <text:p text:style-name="P246"><text:span text:style-name="T246_1">Progress<text:s/></text:span></text:p>
          </table:table-cell>
        </table:table-row>
        <table:table-row table:style-name="Row22">
          <table:table-cell table:style-name="Cell74">
            <text:p text:style-name="P247"><text:span text:style-name="T247_1">1.1<text:s/>(EF<text:s/>1111):</text:span><text:span text:style-name="T247_2"><text:s/>#<text:s/>of<text:s/>women's<text:s/>organisations<text:s/>receiving<text:s/>grants<text:s/>from<text:s/>Equality<text:s/>Fund<text:s/>funding,<text:s/>by<text:s/>region,<text:s/>issue,<text:s/>population,<text:s/>funding<text:s/>level.<text:s/>(via<text:s/>Stream<text:s/>1<text:s/>-<text:s/></text:span><text:span text:style-name="T247_3">Catalyse</text:span><text:span text:style-name="T247_4">)</text:span></text:p>
            <text:p text:style-name="P248"/>
          </table:table-cell>
          <table:table-cell table:style-name="Cell75">
            <text:p text:style-name="P249"><text:span text:style-name="T249_1">9</text:span><text:span text:style-name="T249_2">0<text:s/></text:span></text:p>
          </table:table-cell>
          <table:table-cell table:style-name="Cell76">
            <text:p text:style-name="P250"><text:span text:style-name="T250_1">Exceeded</text:span><text:span text:style-name="T250_2">:<text:s/></text:span><text:span text:style-name="T250_3">10</text:span><text:span text:style-name="T250_4">6</text:span></text:p>
          </table:table-cell>
        </table:table-row>
        <table:table-row table:style-name="Row23">
          <table:table-cell table:style-name="Cell77">
            <text:p text:style-name="P251"><text:span text:style-name="T251_1">1.2<text:s/>(EF<text:s/>1121):</text:span><text:span text:style-name="T251_2"><text:s/></text:span></text:p>
            <text:p text:style-name="P252"><text:span text:style-name="T252_1">#<text:s/>of<text:s/>support<text:s/>and<text:s/>knowledge<text:s/>sharing<text:s/>exchanges<text:s/>provided<text:s/>by<text:s/>EF<text:s/>staff<text:s/>to<text:s/>diverse<text:s/>WROs<text:s/>(via<text:s/></text:span><text:span text:style-name="T252_2">Catalyse</text:span><text:span text:style-name="T252_3"><text:s/>and<text:s/>PRC)</text:span></text:p>
            <text:p text:style-name="P253"/>
            <text:p text:style-name="P254"><text:span text:style-name="T254_1">Total<text:s/>value<text:s/>($)<text:s/>going<text:s/>to<text:s/>Grants+<text:s/>accompaniment</text:span></text:p>
            <text:p text:style-name="P255"/>
            <text:p text:style-name="P256"><text:span text:style-name="T256_1">%<text:s/>of<text:s/>grantees<text:s/>accessing<text:s/>Grants+<text:s/>accompaniment<text:s/>resources</text:span></text:p>
            <text:p text:style-name="P257"/>
            <text:p text:style-name="P258"><text:span text:style-name="T258_1">#<text:s/>of<text:s/>feminist<text:s/>leadership<text:s/>and<text:s/>capacity<text:s/>development<text:s/>opportunities<text:s/>delivered,<text:s/>classified<text:s/>by<text:s/>category<text:s/>(general<text:s/>support/networking/capacity<text:s/>strengthening)</text:span><text:span text:style-name="T258_2"><text:line-break/></text:span></text:p>
          </table:table-cell>
          <table:table-cell table:style-name="Cell78">
            <text:p text:style-name="P259"/>
            <text:p text:style-name="P260"><text:span text:style-name="T260_1">1.5<text:s/>sessions<text:s/>per<text:s/>partner</text:span></text:p>
            <text:p text:style-name="P261"/>
            <text:p text:style-name="P262"/>
            <text:p text:style-name="P263"/>
            <text:p text:style-name="P264"><text:span text:style-name="T264_1">CAD<text:s/></text:span><text:span text:style-name="T264_2">$65,000</text:span></text:p>
            <text:p text:style-name="P265"/>
            <text:p text:style-name="P266"/>
            <text:p text:style-name="P267"><text:span text:style-name="T267_1">65%<text:s/>of<text:s/>the<text:s/>partners<text:s/>across<text:s/>streams</text:span></text:p>
            <text:p text:style-name="P268"/>
            <text:p text:style-name="P269"><text:span text:style-name="T269_1">N/A</text:span></text:p>
          </table:table-cell>
          <table:table-cell table:style-name="Cell79">
            <text:p text:style-name="P270"/>
            <text:p text:style-name="P271"><text:span text:style-name="T271_1">Exceeded</text:span><text:span text:style-name="T271_2">:<text:s/></text:span><text:span text:style-name="T271_3">3</text:span><text:span text:style-name="T271_4">.1</text:span></text:p>
            <text:p text:style-name="P272"/>
            <text:p text:style-name="P273"/>
            <text:p text:style-name="P274"><text:span text:style-name="T274_1">Exceeded:</text:span><text:span text:style-name="T274_2"><text:s/></text:span><text:span text:style-name="T274_3">CAD</text:span><text:span text:style-name="T274_4">$</text:span><text:span text:style-name="T274_5">68,282</text:span></text:p>
            <text:p text:style-name="P275"/>
            <text:p text:style-name="P276"/>
            <text:p text:style-name="P277"><text:span text:style-name="T277_1">N</text:span><text:span text:style-name="T277_2">early</text:span><text:span text:style-name="T277_3"><text:s/>met</text:span><text:span text:style-name="T277_4">:</text:span><text:span text:style-name="T277_5"><text:s/></text:span><text:span text:style-name="T277_6">59</text:span><text:span text:style-name="T277_7">%</text:span></text:p>
            <text:p text:style-name="P278"/>
            <text:p text:style-name="P279"/>
            <text:p text:style-name="P280"><text:span text:style-name="T280_1">5</text:span><text:span text:style-name="T280_2">3</text:span></text:p>
          </table:table-cell>
        </table:table-row>
        <table:table-row table:style-name="Row24">
          <table:table-cell table:style-name="Cell80">
            <text:p text:style-name="P281"><text:span text:style-name="T281_1">1.3<text:s/>(EF<text:s/>1110):</text:span><text:span text:style-name="T281_2"><text:s/>Qualitative<text:s/>Data<text:s/>-<text:s/>#<text:s/>and<text:s/>focus<text:s/>of<text:s/>themes<text:s/>emerging<text:s/>from<text:s/>narrative<text:s/>descriptions<text:s/>of<text:s/>how<text:s/>access<text:s/>to<text:s/>EF’s<text:s/>core,<text:s/>flexible,<text:s/>multi-year<text:s/>grants<text:s/>have<text:s/>supported<text:s/>increased<text:s/>ability<text:s/>to<text:s/>design<text:s/>and<text:s/>deliver<text:s/>programs<text:s/>and<text:s/>advocacy.</text:span></text:p>
            <text:p text:style-name="P282"/>
          </table:table-cell>
          <table:table-cell table:style-name="Cell81">
            <text:p text:style-name="P283"><text:span text:style-name="T283_1">N/A</text:span></text:p>
          </table:table-cell>
          <table:table-cell table:style-name="Cell82">
            <text:p text:style-name="P284"><text:span text:style-name="T284_1">79%<text:s/>improved<text:s/>org</text:span><text:span text:style-name="T284_2">anisational<text:s/>sustainability</text:span><text:span text:style-name="T284_3">-<text:s/>see<text:s/>more<text:s/>below</text:span></text:p>
          </table:table-cell>
        </table:table-row>
        <table:table-row table:style-name="Row25">
          <table:table-cell table:style-name="Cell83">
            <text:p text:style-name="P285"><text:span text:style-name="T285_1">1.4<text:s/>(EF<text:s/>1311):</text:span><text:span text:style-name="T285_2"><text:s/>#<text:s/>of<text:s/>individual<text:s/>WFs<text:s/>who<text:s/>have<text:s/>received<text:s/>multi-year<text:s/>core-funding<text:s/>grants<text:s/>to<text:s/>support<text:s/>on-granting<text:s/>delivered<text:s/>to<text:s/>selected<text:s/>WROs.<text:s/>(via<text:s/>Stream<text:s/>2<text:s/>-<text:s/>Activate)</text:span></text:p>
            <text:p text:style-name="P286"/>
          </table:table-cell>
          <table:table-cell table:style-name="Cell84">
            <text:p text:style-name="P287"><text:span text:style-name="T287_1">3</text:span><text:span text:style-name="T287_2">5</text:span><text:span text:style-name="T287_3"><text:s/></text:span></text:p>
          </table:table-cell>
          <table:table-cell table:style-name="Cell85">
            <text:p text:style-name="P288"><text:span text:style-name="T288_1">Very<text:s/>n</text:span><text:span text:style-name="T288_2">early</text:span><text:span text:style-name="T288_3"><text:s/></text:span><text:span text:style-name="T288_4">met</text:span><text:span text:style-name="T288_5">:</text:span><text:span text:style-name="T288_6"><text:s/>34</text:span></text:p>
          </table:table-cell>
        </table:table-row>
        <table:table-row table:style-name="Row26">
          <table:table-cell table:style-name="Cell86">
            <text:p text:style-name="P289"><text:span text:style-name="T289_1">1.5<text:s/>(EF<text:s/>1310):</text:span><text:span text:style-name="T289_2"><text:s/>#<text:s/>of<text:s/></text:span><text:span text:style-name="T289_3">WROs</text:span><text:span text:style-name="T289_4"><text:s/>receiving<text:s/>EF<text:s/>on-grants<text:s/>from<text:s/>Women’s<text:s/>Funds.<text:s/>(via<text:s/>Stream<text:s/>2<text:s/>–<text:s/>Activate)</text:span></text:p>
            <text:p text:style-name="P290"/>
          </table:table-cell>
          <table:table-cell table:style-name="Cell87">
            <text:p text:style-name="P291"><text:span text:style-name="T291_1">1100</text:span><text:span text:style-name="T291_2"><text:s/></text:span></text:p>
          </table:table-cell>
          <table:table-cell table:style-name="Cell88">
            <text:p text:style-name="P292"><text:span text:style-name="T292_1">Exceeded</text:span><text:span text:style-name="T292_2">:<text:s/></text:span><text:span text:style-name="T292_3">1493</text:span></text:p>
          </table:table-cell>
        </table:table-row>
      </table:table>
      <text:p text:style-name="P293"><text:span text:style-name="T293_1">Briefly<text:s/>describe<text:s/>the<text:s/>output’s<text:s/>activities<text:s/>and<text:s/>provide<text:s/>supporting<text:s/>narrative<text:s/>for<text:s/>the<text:s/>score.</text:span></text:p>
      <text:p text:style-name="P294"><text:span text:style-name="T294_1">Equality<text:s/>Fund</text:span><text:span text:style-name="T294_2"><text:s/>is<text:s/>providing<text:s/>mu</text:span><text:span text:style-name="T294_3">lti-</text:span><text:span text:style-name="T294_4">year,<text:s/>core<text:s/>grants</text:span><text:span text:style-name="T294_5"><text:s/></text:span><text:span text:style-name="T294_6">t</text:span><text:span text:style-name="T294_7">o<text:s/>support<text:s/>W</text:span><text:span text:style-name="T294_8">omen<text:s/></text:span><text:span text:style-name="T294_9">R</text:span><text:span text:style-name="T294_10">ights<text:s/></text:span><text:span text:style-name="T294_11">O</text:span><text:span text:style-name="T294_12">rganisations</text:span><text:span text:style-name="T294_13"><text:s/></text:span><text:span text:style-name="T294_14">(WRO)<text:s/></text:span><text:span text:style-name="T294_15">a</text:span><text:span text:style-name="T294_16">nd<text:s/></text:span><text:span text:style-name="T294_17">W</text:span><text:span text:style-name="T294_18">omen’s<text:s/>and<text:s/></text:span><text:span text:style-name="T294_19">F</text:span><text:span text:style-name="T294_20">eminist<text:s/></text:span><text:span text:style-name="T294_21">F</text:span><text:span text:style-name="T294_22">unds<text:s/>(WFF)</text:span><text:span text:style-name="T294_23"><text:s/>to<text:s/>strengthen<text:s/>their<text:s/>internal<text:s/>systems,<text:s/>structures,<text:s/>programming<text:s/>capabilities,<text:s/>and<text:s/>outreach.<text:s/>Core<text:s/>funding<text:s/></text:span><text:span text:style-name="T294_24">has<text:s/></text:span><text:span text:style-name="T294_25">enabled<text:s/>grantee<text:s/>partners<text:s/>to<text:s/>remain<text:s/></text:span><text:span text:style-name="T294_26">stead</text:span><text:span text:style-name="T294_27">fast</text:span><text:span text:style-name="T294_28"><text:s/>and<text:s/>continue<text:s/>to<text:s/>work<text:s/>for<text:s/>gender<text:s/>equ</text:span><text:span text:style-name="T294_29">ality</text:span><text:span text:style-name="T294_30"><text:s/>amidst<text:s/>financial<text:s/>uncertainty.<text:s/></text:span></text:p>
      <text:p text:style-name="P295"><text:span text:style-name="T295_1">The<text:s/></text:span><text:span text:style-name="T295_2">Equality<text:s/>Fund</text:span><text:span text:style-name="T295_3"><text:s/>has</text:span><text:span text:style-name="T295_4"><text:s/>substantially</text:span><text:span text:style-name="T295_5"><text:s/>exceed</text:span><text:span text:style-name="T295_6">ed<text:s/></text:span><text:span text:style-name="T295_7">four</text:span><text:span text:style-name="T295_8"><text:s/>of<text:s/>the<text:s/>milestone</text:span><text:span text:style-name="T295_9">s</text:span><text:span text:style-name="T295_10"><text:s/></text:span><text:span text:style-name="T295_11">related<text:s/>to<text:s/>the<text:s/>number<text:s/>of<text:s/>partners<text:s/>i</text:span><text:span text:style-name="T295_12">t</text:span><text:span text:style-name="T295_13"><text:s/>ha</text:span><text:span text:style-name="T295_14">s</text:span><text:span text:style-name="T295_15"><text:s/>supported</text:span><text:span text:style-name="T295_16">.<text:s/>It<text:s/>has<text:s/></text:span><text:span text:style-name="T295_17">marginally<text:s/>miss</text:span><text:span text:style-name="T295_18">ed</text:span><text:span text:style-name="T295_19"><text:s/></text:span><text:span text:style-name="T295_20">two</text:span><text:span text:style-name="T295_21">.<text:s/></text:span><text:span text:style-name="T295_22">Overall,</text:span><text:span text:style-name="T295_23"><text:s/>i</text:span><text:span text:style-name="T295_24">t<text:s/>has<text:s/>received<text:s/>an<text:s/></text:span><text:span text:style-name="T295_25">A+</text:span><text:span text:style-name="T295_26"><text:s/></text:span><text:span text:style-name="T295_27">in</text:span><text:span text:style-name="T295_28"><text:s/>recognition<text:s/>that<text:s/></text:span><text:span text:style-name="T295_29">providing<text:s/></text:span><text:span text:style-name="T295_30">important<text:s/></text:span><text:span text:style-name="T295_31">s</text:span><text:span text:style-name="T295_32">upport</text:span><text:span text:style-name="T295_33"><text:s/>to</text:span><text:span text:style-name="T295_34"><text:s/>these<text:s/></text:span><text:span text:style-name="T295_35">partners<text:s/>amongst<text:s/>backlash<text:s/>is<text:s/></text:span><text:span text:style-name="T295_36">harder<text:s/>than<text:s/>ever.<text:s/></text:span><text:span text:style-name="T295_37"><text:s/></text:span></text:p>
      <text:p text:style-name="P296"><text:span text:style-name="T296_1">Indicator<text:s/>1.1:</text:span><text:span text:style-name="T296_2"><text:s/></text:span><text:span text:style-name="T296_3">Number<text:s/>of<text:s/>women’s<text:s/>organizations<text:s/>receiving<text:s/>grants<text:s/>from<text:s/>Equality<text:s/>Fund<text:s/>funding<text:s/>(via<text:s/>Cataly</text:span><text:span text:style-name="T296_4">s</text:span><text:span text:style-name="T296_5">e).</text:span></text:p>
      <text:p text:style-name="P297"><text:span text:style-name="T297_1">Progress:</text:span><text:span text:style-name="T297_2"><text:s/></text:span><text:span text:style-name="T297_3">Exceeded<text:s/>–<text:s/>106<text:s/>organizations<text:s/>supported.</text:span><text:span text:style-name="T297_4"><text:line-break/>Cataly</text:span><text:span text:style-name="T297_5">s</text:span><text:span text:style-name="T297_6">e<text:s/>maintained<text:s/>active<text:s/>partnerships<text:s/>with<text:s/>78<text:s/>WROs<text:s/>and<text:s/>renewed<text:s/>multi-year<text:s/>flexible<text:s/>grants<text:s/>for<text:s/>33<text:s/>partners.<text:s/>This<text:s/>brings<text:s/>Cataly</text:span><text:span text:style-name="T297_7">s</text:span><text:span text:style-name="T297_8">e<text:s/>partnerships<text:s/></text:span><text:span text:style-name="T297_9">cumulatively<text:s/></text:span><text:span text:style-name="T297_10">to<text:s/>106<text:s/>across<text:s/>57<text:s/>countries.<text:s/>Year<text:s/>Five<text:s/>disbursements<text:s/></text:span><text:span text:style-name="T297_11">totalled</text:span><text:span text:style-name="T297_12"><text:s/></text:span><text:span text:style-name="T297_13">CAD</text:span><text:span text:style-name="T297_14">$5.87M,<text:s/>contributing<text:s/>to<text:s/>a<text:s/>cumulative<text:s/>$19.35M<text:s/>since<text:s/>inception.<text:s/>Partners<text:s/>reported<text:s/>strengthened<text:s/>institutional<text:s/>capacity<text:s/>(99%<text:s/>improvement),<text:s/>enhanced<text:s/>resilience,<text:s/>and<text:s/>ability<text:s/>to<text:s/>pivot<text:s/>to<text:s/>emerging<text:s/>priorities.<text:s/></text:span></text:p>
      <text:p text:style-name="P298"><text:span text:style-name="T298_1">Top<text:s/>thematic<text:s/>areas<text:s/>remain<text:s/>GBV<text:s/>prevention,<text:s/>SRHR,<text:s/>feminist<text:s/>leadership,<text:s/>and<text:s/>LGBTQI+<text:s/>rights.</text:span><text:span text:style-name="T298_2"><text:s/></text:span></text:p>
      <text:p text:style-name="P299"><text:span text:style-name="T299_1">Regional<text:s/>breakdown:<text:s/>Africa:<text:s/>20,<text:s/>Middle<text:s/>East:<text:s/>10,<text:s/>Eastern<text:s/>Europe:<text:s/>12,<text:s/>Latin<text:s/>America:<text:s/>20,<text:s/>Asia<text:s/>and<text:s/>the<text:s/>Pacific:<text:s/>23,<text:s/>Caribbean:<text:s/>21.</text:span></text:p>
      <text:p text:style-name="P300"><text:span text:style-name="T300_1"><draw:rect svg:x="0cm" svg:y="0cm" svg:width="0cm" svg:height="0.053cm" draw:style-name="FR1" text:anchor-type="as-char" draw:z-index="0"/></text:span></text:p>
      <text:p text:style-name="P301"><text:span text:style-name="T301_1">Indicator<text:s/>1.2:</text:span><text:span text:style-name="T301_2"><text:s/></text:span><text:span text:style-name="T301_3">Support<text:s/>and<text:s/>knowledge-sharing<text:s/>exchanges;<text:s/>Grants+<text:s/>accompaniment;<text:s/>feminist<text:s/>leadership<text:s/>and<text:s/>capacity<text:s/>development<text:s/>opportunities.</text:span></text:p>
      <text:p text:style-name="P302"><text:span text:style-name="T302_1">Progress:</text:span><text:span text:style-name="T302_2"><text:s/></text:span><text:span text:style-name="T302_3">Exceeded<text:s/>–<text:s/>3.1<text:s/>sessions<text:s/>per<text:s/>partner;<text:s/>$68,282<text:s/>invested;<text:s/>59%<text:s/>uptake;<text:s/>53<text:s/>opportunities<text:s/>delivered.</text:span><text:span text:style-name="T302_4"><text:line-break/></text:span><text:span text:style-name="T302_5">As<text:s/></text:span><text:span text:style-name="T302_6">Equality<text:s/>Fund</text:span><text:span text:style-name="T302_7"><text:s/>has<text:s/>grown<text:s/>it<text:s/>could<text:s/>no<text:s/>longer<text:s/>provide<text:s/>individualised<text:s/>support<text:s/>to<text:s/>each<text:s/>fund<text:s/>or<text:s/>WRO<text:s/>it<text:s/>worked<text:s/>with.<text:s/></text:span><text:span text:style-name="T302_8">Whilst<text:s/>it<text:s/>still<text:s/>provides<text:s/></text:span><text:span text:style-name="T302_9">some<text:s/>direct<text:s/>support<text:s/>and<text:s/>responds<text:s/>to<text:s/>demand,<text:s/>i</text:span><text:span text:style-name="T302_10">ts<text:s/></text:span><text:span text:style-name="T302_11">accompaniment<text:s/>strategy</text:span><text:span text:style-name="T302_12"><text:s/></text:span><text:span text:style-name="T302_13">is<text:s/>evolving</text:span><text:span text:style-name="T302_14"><text:s/>through</text:span><text:span text:style-name="T302_15"><text:s/>focus</text:span><text:span text:style-name="T302_16">sing<text:s/>on<text:s/>organisations<text:s/>with<text:s/>a<text:s/></text:span><text:span text:style-name="T302_17">specific</text:span><text:span text:style-name="T302_18"><text:s/>interest<text:s/>in<text:s/></text:span><text:span text:style-name="T302_19">specific<text:s/>issues</text:span><text:span text:style-name="T302_20"><text:s/></text:span><text:span text:style-name="T302_21">(cohorts)</text:span><text:span text:style-name="T302_22">.<text:s/>Last<text:s/>yea</text:span><text:span text:style-name="T302_23">r<text:s/>13<text:s/>partners<text:s/>from<text:s/>different<text:s/>regions<text:s/>and<text:s/>funding<text:s/>streams<text:s/>we</text:span><text:span text:style-name="T302_24">re</text:span><text:span text:style-name="T302_25"><text:s/>brough</text:span><text:span text:style-name="T302_26">t</text:span><text:span text:style-name="T302_27"><text:s/>together<text:s/>to<text:s/>me</text:span><text:span text:style-name="T302_28">e</text:span><text:span text:style-name="T302_29">t<text:s/>regularly<text:s/>online<text:s/>and<text:s/>in<text:s/>person</text:span><text:span text:style-name="T302_30">,<text:s/>for<text:s/>example<text:s/>at<text:s/>UN<text:s/>CSW,</text:span><text:span text:style-name="T302_31"><text:s/>to<text:s/>strengthen<text:s/>the<text:s/>counterstrategies<text:s/>and<text:s/>collective<text:s/>action<text:s/>of<text:s/>movement<text:s/>actors<text:s/>to<text:s/>confront<text:s/>the<text:s/>rise<text:s/>of<text:s/>anti-rights<text:s/>and<text:s/>anti-gender<text:s/>agendas.</text:span><text:span text:style-name="T302_32"><text:s/></text:span></text:p>
      <text:p text:style-name="P303"><text:span text:style-name="T303_1">Overall,<text:s/>s</text:span><text:span text:style-name="T303_2">atisfaction</text:span><text:span text:style-name="T303_3"><text:s/>of<text:s/>grantee<text:s/>partners<text:s/>has</text:span><text:span text:style-name="T303_4"><text:s/>averaged<text:s/>4.7/5<text:s/>reflecting<text:s/>the<text:s/>relevance<text:s/>and<text:s/>responsiveness<text:s/>of<text:s/></text:span><text:span text:style-name="T303_5">Equality<text:s/>Fund</text:span><text:span text:style-name="T303_6"><text:s/>support.</text:span><text:span text:style-name="T303_7"><text:s/></text:span><text:span text:style-name="T303_8">Overall,<text:s/>85%<text:s/>of<text:s/>partners<text:s/>‘agreed’<text:s/>or<text:s/>‘strongly<text:s/>agreed’<text:s/>that<text:s/>the<text:s/>team<text:s/>provided<text:s/>relevant<text:s/>accompaniment<text:s/>and<text:s/>additional<text:s/>support.</text:span></text:p>
      <text:p text:style-name="P304"><text:span text:style-name="T304_1"><draw:rect svg:x="0cm" svg:y="0cm" svg:width="0cm" svg:height="0.053cm" draw:style-name="FR2" text:anchor-type="as-char" draw:z-index="0"/></text:span></text:p>
      <text:p text:style-name="P305"><text:span text:style-name="T305_1">Indicator<text:s/>1.3:</text:span><text:span text:style-name="T305_2"><text:s/></text:span><text:span text:style-name="T305_3">Qualitative<text:s/></text:span><text:span text:style-name="T305_4">data</text:span><text:span text:style-name="T305_5"><text:s/>on<text:s/>impact<text:s/>of<text:s/>core,<text:s/>flexible,<text:s/>multi-year<text:s/>grants.</text:span></text:p>
      <text:p text:style-name="P306"><text:span text:style-name="T306_1">Progress:</text:span><text:span text:style-name="T306_2"><text:s/></text:span><text:span text:style-name="T306_3">79%<text:s/>of<text:s/>partners<text:s/>reported<text:s/>improved<text:s/></text:span><text:span text:style-name="T306_4">organi</text:span><text:span text:style-name="T306_5">s</text:span><text:span text:style-name="T306_6">ational<text:s/></text:span><text:span text:style-name="T306_7">sustainability.</text:span><text:span text:style-name="T306_8"><text:line-break/></text:span><text:span text:style-name="T306_9">R</text:span><text:span text:style-name="T306_10">eporting<text:s/>confirm</text:span><text:span text:style-name="T306_11">s</text:span><text:span text:style-name="T306_12"><text:s/>that<text:s/>multi-year<text:s/>flexible<text:s/>funding<text:s/>remains<text:s/>transformative,<text:s/>enabling<text:s/>strategic<text:s/>planning,<text:s/>resilience,<text:s/>and<text:s/>innovation.<text:s/>Partners<text:s/>emphasized<text:s/>the<text:s/>ability<text:s/>to<text:s/>respond<text:s/>to<text:s/>crises<text:s/>and<text:s/>pursue<text:s/>systemic<text:s/>change<text:s/>without<text:s/>donor-driven<text:s/>fragmentation.</text:span><text:span text:style-name="T306_13"><text:s/></text:span><text:span text:style-name="T306_14"><text:s/></text:span></text:p>
      <text:p text:style-name="P307"><text:span text:style-name="T307_1">For<text:s/></text:span><text:span text:style-name="T307_2">example,</text:span><text:span text:style-name="T307_3"><text:s/></text:span><text:span text:style-name="T307_4">MONFEMNET,<text:s/>Mongol</text:span><text:span text:style-name="T307_5">ia</text:span><text:span text:style-name="T307_6"><text:s/></text:span><text:span text:style-name="T307_7">said</text:span><text:span text:style-name="T307_8"><text:s/></text:span><text:span text:style-name="T307_9">“Access<text:s/>to<text:s/>flexible,<text:s/>multi-year<text:s/>funding<text:s/>has<text:s/>allowed<text:s/>us<text:s/>to<text:s/>shift<text:s/>away<text:s/>from<text:s/>fragmented,<text:s/>short-term<text:s/>project<text:s/>cycles<text:s/>and<text:s/>instead<text:s/>invest<text:s/>in<text:s/>sustained,<text:s/>strategic<text:s/>engagement<text:s/>across<text:s/>key<text:s/>networks<text:s/>and<text:s/>coalitions.<text:s/></text:span><text:span text:style-name="T307_10">…..</text:span><text:span text:style-name="T307_11"><text:s/>has<text:s/>proven<text:s/>to<text:s/>be<text:s/>more<text:s/>than<text:s/>just<text:s/>financial<text:s/>assistance<text:s/>for<text:s/>us.<text:s/>It<text:s/>has<text:s/>allowed<text:s/>us<text:s/>to<text:s/>connect<text:s/>with<text:s/>the<text:s/>global<text:s/>feminist<text:s/>movement,<text:s/>offering<text:s/>us<text:s/>the<text:s/>encouragement,<text:s/>solidarity,<text:s/>and<text:s/>collective<text:s/>strength<text:s/>needed<text:s/>to<text:s/>pursue<text:s/>systemic<text:s/>chang</text:span><text:span text:style-name="T307_12">ing</text:span><text:span text:style-name="T307_13">…..</text:span><text:span text:style-name="T307_14">focus<text:s/>on<text:s/>our<text:s/>core<text:s/>mission,<text:s/>ensuring<text:s/>our<text:s/>continued<text:s/>ability<text:s/>to<text:s/>create<text:s/>lasting<text:s/>impact."<text:s/>-<text:s/>MONFEMNET,<text:s/>Mongolia</text:span></text:p>
      <text:p text:style-name="P308"><text:span text:style-name="T308_1">T</text:span><text:span text:style-name="T308_2">op<text:s/>t</text:span><text:span text:style-name="T308_3">hemes</text:span><text:span text:style-name="T308_4"><text:s/>are</text:span><text:span text:style-name="T308_5"><text:s/></text:span><text:span text:style-name="T308_6">listed</text:span><text:span text:style-name="T308_7"><text:s/>in<text:s/>1</text:span><text:span text:style-name="T308_8">.1.<text:s/></text:span></text:p>
      <text:p text:style-name="P309"/>
      <text:p text:style-name="P310"/>
      <text:p text:style-name="P311"><text:span text:style-name="T311_1"><draw:rect svg:x="0cm" svg:y="0cm" svg:width="0cm" svg:height="0.053cm" draw:style-name="FR3" text:anchor-type="as-char" draw:z-index="0"/></text:span></text:p>
      <text:p text:style-name="P312"><text:span text:style-name="T312_1">Indicator<text:s/>1.4:</text:span><text:span text:style-name="T312_2"><text:s/></text:span><text:span text:style-name="T312_3">Number<text:s/>of<text:s/>Women’s<text:s/>Funds<text:s/>receiving<text:s/>multi-year<text:s/>core<text:s/>funding<text:s/>(via<text:s/>Activate).</text:span></text:p>
      <text:p text:style-name="P313"><text:span text:style-name="T313_1">Progress:</text:span><text:span text:style-name="T313_2"><text:s/></text:span><text:span text:style-name="T313_3">Nearly<text:s/>met<text:s/>–<text:s/>34<text:s/>funds<text:s/>supported.</text:span><text:span text:style-name="T313_4"><text:line-break/>Activate<text:s/>disbursed<text:s/>$11.5M<text:s/>this<text:s/>year,<text:s/>bringing<text:s/>cumulative<text:s/>disbursements<text:s/>to<text:s/>$44.16M,<text:s/>surpassing<text:s/>the<text:s/>overall<text:s/>target<text:s/>of<text:s/>$31.5M.<text:s/>Partnerships<text:s/>expanded<text:s/>into<text:s/>under-resourced<text:s/>regions<text:s/>(Pacific,<text:s/>CEECNA,<text:s/></text:span><text:span text:style-name="T313_5">MENA)<text:s/>and<text:s/>contested<text:s/>thematic<text:s/>areas<text:s/>(LGBTQI+<text:s/>rights,<text:s/>sex<text:s/>worker<text:s/>organizing).<text:s/>Despite<text:s/>progress,<text:s/>partners<text:s/>report<text:s/>persistent<text:s/>overdemand<text:s/>for<text:s/>resources.</text:span></text:p>
      <text:p text:style-name="P314"><text:span text:style-name="T314_1">On-grants<text:s/>are<text:s/>often<text:s/>flexible<text:s/>and<text:s/>multi-year;<text:s/>although<text:s/>often</text:span><text:span text:style-name="T314_2"><text:s/></text:span><text:span text:style-name="T314_3">some</text:span><text:span text:style-name="T314_4"><text:s/>WFF</text:span><text:span text:style-name="T314_5">s</text:span><text:span text:style-name="T314_6"><text:s/>cannot<text:s/>commit<text:s/>to<text:s/>multi-year<text:s/>and<text:s/>instead<text:s/>have<text:s/>trusted<text:s/>relationship</text:span><text:span text:style-name="T314_7">s</text:span><text:span text:style-name="T314_8"><text:s/>with<text:s/>their<text:s/>on-grantees<text:s/>and<text:s/>renew<text:s/>ever<text:s/>year.<text:s/>This<text:s/>is<text:s/>in<text:s/>part<text:s/>because<text:s/>donors<text:s/>can<text:s/>reduce<text:s/>or<text:s/>halt<text:s/>funding<text:s/>at<text:s/></text:span><text:span text:style-name="T314_9">short<text:s/>notice</text:span><text:span text:style-name="T314_10">.</text:span></text:p>
      <text:p text:style-name="P315"><text:span text:style-name="T315_1"><draw:rect svg:x="0cm" svg:y="0cm" svg:width="0cm" svg:height="0.053cm" draw:style-name="FR4" text:anchor-type="as-char" draw:z-index="0"/></text:span></text:p>
      <text:p text:style-name="P316"><text:span text:style-name="T316_1">Indicator<text:s/>1.5:</text:span><text:span text:style-name="T316_2"><text:s/></text:span><text:span text:style-name="T316_3">Number<text:s/>of<text:s/>WROs<text:s/>receiving<text:s/></text:span><text:span text:style-name="T316_4">Equality<text:s/>Fund</text:span><text:span text:style-name="T316_5"><text:s/>on-grants<text:s/>from<text:s/>Women’s<text:s/>Funds<text:s/>(via<text:s/>Activate).</text:span></text:p>
      <text:p text:style-name="P317"><text:span text:style-name="T317_1">Progress:</text:span><text:span text:style-name="T317_2"><text:s/></text:span><text:span text:style-name="T317_3">Exceeded<text:s/>–<text:s/>1,493<text:s/>on-grants<text:s/>delivered.</text:span><text:span text:style-name="T317_4"><text:line-break/>Activate<text:s/>partners<text:s/>awarded<text:s/>510<text:s/>new<text:s/>on-grants<text:s/>this<text:s/>year,<text:s/>reaching<text:s/>self-led,<text:s/>emerging,<text:s/>and<text:s/>unregistered<text:s/>groups.<text:s/>Over<text:s/>90%<text:s/>of<text:s/>recipients<text:s/>were<text:s/>self-led;<text:s/>~45%<text:s/>were<text:s/>first-time<text:s/>grantees.<text:s/>This<text:s/>demonstrates<text:s/></text:span><text:span text:style-name="T317_5">Equality<text:s/>Fund</text:span><text:span text:style-name="T317_6">’s<text:s/>success<text:s/>in<text:s/>resourcing<text:s/>historically<text:s/>excluded<text:s/>communities<text:s/>and<text:s/>advancing<text:s/>equity<text:s/>in<text:s/>funding<text:s/>flows.</text:span><text:span text:style-name="T317_7"><text:s/>The<text:s/></text:span><text:span text:style-name="T317_8">current</text:span><text:span text:style-name="T317_9"><text:s/>evaluation<text:s/>of<text:s/>o</text:span><text:span text:style-name="T317_10">n</text:span><text:span text:style-name="T317_11">-granting<text:s/>should<text:s/>provide<text:s/></text:span><text:span text:style-name="T317_12">useful<text:s/></text:span><text:span text:style-name="T317_13">case<text:s/>studies<text:s/>on<text:s/>this.<text:s/></text:span></text:p>
      <text:p text:style-name="P318"><text:span text:style-name="T318_1">Progress<text:s/>on<text:s/>recommendations<text:s/>from<text:s/>the<text:s/>previous<text:s/>AR<text:s/>(if<text:s/>completed),<text:s/>lessons<text:s/>learned<text:s/>this<text:s/>year<text:s/></text:span><text:span text:style-name="T318_2">and<text:s/>recommendations<text:s/>for<text:s/>the<text:s/>year<text:s/>ahead<text:s/></text:span></text:p>
      <text:p text:style-name="P319"><text:span text:style-name="T319_1">Last<text:s/>year’s<text:s/>recommendations<text:s/>have<text:s/>been<text:s/>taken<text:s/>on<text:s/>board<text:s/>and<text:s/>are<text:s/>either<text:s/>met<text:s/>or<text:s/>being<text:s/>addressed.<text:s/></text:span><text:span text:style-name="T319_2">Annex<text:s/>D<text:s/></text:span><text:span text:style-name="T319_3">provides<text:s/>the<text:s/>full</text:span><text:span text:style-name="T319_4"><text:s/>list<text:s/>of<text:s/>25<text:s/>recommendations,<text:s/>notes<text:s/>action<text:s/>taken<text:s/>and<text:s/>codes<text:s/>them<text:s/>green<text:s/>or<text:s/>amber.<text:s/></text:span></text:p>
      <text:p text:style-name="P320"><text:span text:style-name="T320_1">P</text:span><text:span text:style-name="T320_2">revious<text:s/>annual<text:s/>review<text:s/>recommended<text:s/>that<text:s/>FCDO<text:s/>support<text:s/></text:span><text:span text:style-name="T320_3">Equality<text:s/>Fund</text:span><text:span text:style-name="T320_4">’s<text:s/>Grants+<text:s/>approach,<text:s/>for<text:s/>example<text:s/>supporting<text:s/>access<text:s/>to<text:s/>policy<text:s/>makers,<text:s/>inviting<text:s/>grantees<text:s/>and<text:s/>funds<text:s/>to<text:s/>FCDO<text:s/>platforms<text:s/>and<text:s/>amplifying<text:s/>partner<text:s/>voices<text:s/>where<text:s/>beneficial<text:s/>to<text:s/>their<text:s/>objectives.<text:s/></text:span><text:span text:style-name="T320_5">It<text:s/>is<text:s/>noted<text:s/>that<text:s/>this<text:s/>has<text:s/>not<text:s/>occurred<text:s/>to<text:s/>the<text:s/>extent<text:s/>hoped<text:s/>because<text:s/>of<text:s/>reducing<text:s/>resources</text:span><text:span text:style-name="T320_6"><text:s/>with<text:s/>FCDO.</text:span><text:span text:style-name="T320_7"><text:s/>Equality<text:s/>Fund<text:s/>is<text:s/>also<text:s/>evolving<text:s/>its<text:s/>strategy<text:s/>in<text:s/>this.<text:s/>It<text:s/>is<text:s/>recommended<text:s/>that<text:s/>EF<text:s/>and<text:s/>FCDO<text:s/>discuss<text:s/>th</text:span><text:span text:style-name="T320_8">is<text:s/>changing<text:s/>approach<text:s/>to<text:s/>grants<text:s/>accompaniment<text:s/>and<text:s/>consider<text:s/>whether<text:s/>FCDO<text:s/>can<text:s/>play<text:s/>a<text:s/>role.</text:span></text:p>
      <text:p text:style-name="P321"/>
      <text:p text:style-name="P322"/>
      <table:table table:style-name="Table9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27">
          <table:table-cell table:style-name="Cell89">
            <text:p text:style-name="P323"><text:span text:style-name="T323_1">Output<text:s/>Title<text:s/></text:span></text:p>
          </table:table-cell>
          <table:table-cell table:style-name="Cell90" table:number-columns-spanned="4">
            <text:p text:style-name="P324"><text:span text:style-name="T324_1">Coalition<text:s/>and<text:s/>movement<text:s/>building<text:s/>strengthens<text:s/>existing<text:s/>networks<text:s/>and<text:s/>brings<text:s/>in<text:s/>new<text:s/>actors,<text:s/>including<text:s/>across<text:s/>different<text:s/>intersections<text:s/>[Component<text:s/>A]</text:span></text:p>
          </table:table-cell>
          <table:covered-table-cell/>
          <table:covered-table-cell/>
          <table:covered-table-cell/>
        </table:table-row>
        <table:table-row table:style-name="Row28">
          <table:table-cell table:style-name="Cell91" table:number-columns-spanned="2">
            <text:p text:style-name="P325"><text:span text:style-name="T325_1">Output<text:s/>number:<text:s/></text:span></text:p>
          </table:table-cell>
          <table:covered-table-cell/>
          <table:table-cell table:style-name="Cell92">
            <text:p text:style-name="P326"><text:span text:style-name="T326_1">2</text:span></text:p>
          </table:table-cell>
          <table:table-cell table:style-name="Cell93">
            <text:p text:style-name="P327"><text:span text:style-name="T327_1">Output<text:s/>Score:<text:s/></text:span></text:p>
          </table:table-cell>
          <table:table-cell table:style-name="Cell94">
            <text:p text:style-name="P328"><text:span text:style-name="T328_1">Outputs<text:s/>moderately<text:s/>did<text:s/>not<text:s/>meet<text:s/>expectation</text:span><text:span text:style-name="T328_2"><text:s/>(B)</text:span></text:p>
          </table:table-cell>
        </table:table-row>
        <table:table-row table:style-name="Row29">
          <table:table-cell table:style-name="Cell95" table:number-columns-spanned="2">
            <text:p text:style-name="P329"><text:span text:style-name="T329_1">Impact<text:s/>weighting<text:s/>(%):<text:s text:c="2"/></text:span></text:p>
          </table:table-cell>
          <table:covered-table-cell/>
          <table:table-cell table:style-name="Cell96">
            <text:p text:style-name="P330"><text:span text:style-name="T330_1">20%</text:span></text:p>
          </table:table-cell>
          <table:table-cell table:style-name="Cell97">
            <text:p text:style-name="P331"><text:span text:style-name="T331_1">Weighting<text:s/>revised<text:s/>since<text:s/>last<text:s/></text:span><text:span text:style-name="T331_2">AR?</text:span><text:span text:style-name="T331_3"><text:s/></text:span></text:p>
          </table:table-cell>
          <table:table-cell table:style-name="Cell98">
            <text:p text:style-name="P332"><text:span text:style-name="T332_1">No</text:span></text:p>
          </table:table-cell>
        </table:table-row>
      </table:table>
      <text:p text:style-name="P333"/>
      <text:p text:style-name="P334"/>
      <text:p text:style-name="P335"><text:span text:style-name="T335_1">Briefly<text:s/>describe<text:s/>the<text:s/>output’s<text:s/>activities<text:s/>and<text:s/>provide<text:s/>supporting<text:s/>narrative<text:s/>for<text:s/>the<text:s/>score.<text:s/></text:span></text:p>
      <table:table table:style-name="Table10">
        <table:table-column table:style-name="Column37"/>
        <table:table-column table:style-name="Column38"/>
        <table:table-column table:style-name="Column39"/>
        <table:table-row table:style-name="Row30">
          <table:table-cell table:style-name="Cell99">
            <text:p text:style-name="P336"><text:span text:style-name="T336_1">Indicator(s)</text:span></text:p>
          </table:table-cell>
          <table:table-cell table:style-name="Cell100">
            <text:p text:style-name="P337"><text:span text:style-name="T337_1">Milestone(s)<text:s/>for<text:s/>this<text:s/>review</text:span></text:p>
          </table:table-cell>
          <table:table-cell table:style-name="Cell101">
            <text:p text:style-name="P338"><text:span text:style-name="T338_1">Progress<text:s/></text:span></text:p>
          </table:table-cell>
        </table:table-row>
        <table:table-row table:style-name="Row31">
          <table:table-cell table:style-name="Cell102">
            <text:p text:style-name="P339"><text:span text:style-name="T339_1">2.1<text:s/>(EF<text:s/>1211):</text:span><text:span text:style-name="T339_2"><text:s/>#<text:s/>of<text:s/>grants<text:s/>to<text:s/>coalitions,<text:s/>consortiums,<text:s/>and<text:s/>networks:<text:s/>multi-year<text:s/>grants,<text:s/>including<text:s/>core<text:s/>funding,<text:s/>to<text:s/>fund<text:s/>movement<text:s/>capacity<text:s/>building<text:s/>and<text:s/>collective<text:s/>responses<text:s/>to<text:s/>women’s<text:s/>rights<text:s/>issues<text:s/>delivered<text:s/>to<text:s/>selected<text:s/>and<text:s/>diverse<text:s/>W</text:span><text:span text:style-name="T339_3">R</text:span><text:span text:style-name="T339_4">O<text:s/>consortia<text:s/>in<text:s/>ODA<text:s/>countries,<text:s/>by<text:s/>region,<text:s/>population,<text:s/>and<text:s/>issues.<text:s/>(via<text:s/>Stream<text:s/>3<text:s/>-<text:s/>Connect)</text:span></text:p>
          </table:table-cell>
          <table:table-cell table:style-name="Cell103">
            <text:p text:style-name="P340"><text:span text:style-name="T340_1">10<text:s/></text:span></text:p>
          </table:table-cell>
          <table:table-cell table:style-name="Cell104">
            <text:p text:style-name="P341"><text:span text:style-name="T341_1">Not<text:s/>met:</text:span><text:span text:style-name="T341_2"><text:s/>7<text:s/></text:span></text:p>
          </table:table-cell>
        </table:table-row>
        <table:table-row table:style-name="Row32">
          <table:table-cell table:style-name="Cell105">
            <text:p text:style-name="P342"><text:span text:style-name="T342_1">2.2<text:s/>(EF<text:s/>1221)</text:span><text:span text:style-name="T342_2">:<text:s/>#<text:s/>of<text:s/>feminist<text:s/>leadership<text:s/>and<text:s/>organisational<text:s/>capacity<text:s/>development<text:s/>opportunities<text:s/>identified<text:s/>and<text:s/>undertaken<text:s/>by<text:s/>coalition<text:s/>members<text:s/>as<text:s/>part<text:s/>of<text:s/>the<text:s/>grant,<text:s/>classified<text:s/>by<text:s/>category.</text:span></text:p>
          </table:table-cell>
          <table:table-cell table:style-name="Cell106">
            <text:p text:style-name="P343"><text:span text:style-name="T343_1">2</text:span><text:span text:style-name="T343_2">0<text:s/></text:span></text:p>
          </table:table-cell>
          <table:table-cell table:style-name="Cell107">
            <text:p text:style-name="P344"><text:span text:style-name="T344_1">Not<text:s/>met:</text:span><text:span text:style-name="T344_2"><text:s/></text:span><text:span text:style-name="T344_3">The<text:s/>stream<text:s/>3<text:s/>pilot<text:s/>supported<text:s/>convenings.<text:s/>Full<text:s/>launch<text:s/>of<text:s/>the<text:s/>stream<text:s/>that<text:s/>will<text:s/>support<text:s/>networks<text:s/>and<text:s/>coalitions<text:s/>(as<text:s/>per<text:s/>this<text:s/>indicator)<text:s/>has<text:s/>not<text:s/>yet<text:s/>started.</text:span></text:p>
          </table:table-cell>
        </table:table-row>
      </table:table>
      <text:p text:style-name="P345"/>
      <text:p text:style-name="P346"/>
      <text:p text:style-name="P347"><text:span text:style-name="T347_1">Briefly<text:s/>describe<text:s/>the<text:s/>output’s<text:s/>activities<text:s/>and<text:s/>provide<text:s/>supporting<text:s/>narrative<text:s/>for<text:s/>the<text:s/>score.</text:span><text:span text:style-name="T347_2"><text:s/></text:span></text:p>
      <text:p text:style-name="P348"/>
      <text:p text:style-name="P349"><text:span text:style-name="T349_1">The<text:s/>Connect<text:s/>stream<text:s/>continued<text:s/>to<text:s/>evolve<text:s/>in<text:s/>2024/25,<text:s/>moving<text:s/></text:span><text:span text:style-name="T349_2">beyond<text:s/>its<text:s/>pilot<text:s/>phase<text:s/>but<text:s/>not<text:s/>fully<text:s/>achieving<text:s/>planned<text:s/>milestones<text:s/>and<text:s/>so<text:s/>this<text:s/>output<text:s/>has<text:s/>scored<text:s/>a<text:s/>B.<text:s/>While<text:s/>significant<text:s/>convenings<text:s/>and<text:s/>preparatory<text:s/>work<text:s/>were<text:s/>delivered,<text:s/>the<text:s/>full<text:s/>operationalization<text:s/>of<text:s/>multi-year<text:s/>grants<text:s/>to<text:s/>coalitions<text:s/>and<text:s/>networks<text:s/>was<text:s/>delayed<text:s/>due<text:s/>to<text:s/>prioritization<text:s/>of<text:s/></text:span><text:span text:style-name="T349_3">the<text:s/></text:span><text:span text:style-name="T349_4">crisis<text:s/>response<text:s/>stream.<text:s/>Despite<text:s/>this,<text:s/></text:span><text:span text:style-name="T349_5">Equality<text:s/>Fund</text:span><text:span text:style-name="T349_6"><text:s/>made<text:s/>progress<text:s/>in<text:s/>strengthening</text:span><text:span text:style-name="T349_7"><text:s/>the<text:s/>capacity<text:s/>of</text:span><text:span text:style-name="T349_8"><text:s/>movement</text:span><text:span text:style-name="T349_9">s</text:span><text:span text:style-name="T349_10"><text:s/>and<text:s/></text:span><text:span text:style-name="T349_11">in<text:s/></text:span><text:span text:style-name="T349_12">advancing<text:s/>cross-</text:span><text:span text:style-name="T349_13">movement<text:s/>collaboration.</text:span></text:p>
      <text:p text:style-name="P350"><text:span text:style-name="T350_1"><draw:rect svg:x="0cm" svg:y="0cm" svg:width="0cm" svg:height="0.053cm" draw:style-name="FR5" text:anchor-type="as-char" draw:z-index="0"/></text:span></text:p>
      <text:p text:style-name="P351"/>
      <text:p text:style-name="P352"><text:span text:style-name="T352_1">Indicator<text:s/>2.1:</text:span><text:span text:style-name="T352_2"><text:s/></text:span><text:span text:style-name="T352_3">Number<text:s/>of<text:s/>grants<text:s/>to<text:s/>coalitions,<text:s/>consortia,<text:s/>and<text:s/>networks:<text:s/>multi-year<text:s/>grants,<text:s/>including<text:s/>core<text:s/>funding,<text:s/>to<text:s/>fund<text:s/>movement<text:s/>capacity<text:s/>building<text:s/>and<text:s/>collective<text:s/>responses<text:s/>to<text:s/>women’s<text:s/>rights<text:s/>issues.</text:span></text:p>
      <text:p text:style-name="P353"/>
      <text:p text:style-name="P354"><text:span text:style-name="T354_1">Progress:</text:span><text:span text:style-name="T354_2"><text:s/></text:span><text:span text:style-name="T354_3">Not<text:s/>met<text:s/>–<text:s/>7<text:s/>grants<text:s/>delivered.</text:span></text:p>
      <text:p text:style-name="P355"/>
      <text:p text:style-name="P356"><text:span text:style-name="T356_1">Equality<text:s/>Fund</text:span><text:span text:style-name="T356_2"><text:s/>disbursed<text:s/>$392,500<text:s/>through<text:s/>Connect<text:s/>this<text:s/>year</text:span><text:span text:style-name="T356_3"><text:s/></text:span><text:span text:style-name="T356_4">enabling<text:s/>participation,<text:s/>fostering<text:s/>alliances,<text:s/>and<text:s/>strengthening<text:s/>the<text:s/>capacity<text:s/>and<text:s/>resilience<text:s/>of<text:s/>feminist<text:s/>movements.</text:span><text:span text:style-name="T356_5"><text:s/>This<text:s/>included:<text:s/></text:span></text:p>
      <text:p text:style-name="P357"/>
      <text:p text:style-name="P358"/>
      <text:list text:style-name="LS35" xml:id="list36">
        <text:list-item>
          <text:p text:style-name="P359"><text:span text:style-name="T359_1">The<text:s/></text:span><text:span text:style-name="T359_2">Global<text:s/>Philanthropy<text:s/>Project’s<text:s/>first-ever<text:s/>Global<text:s/>LGBTI<text:s/>Funding<text:s/>Summit<text:s/>in<text:s/>Cape<text:s/>Town</text:span><text:span text:style-name="T359_3">-<text:s/>attended<text:s/>by</text:span><text:span text:style-name="T359_4"><text:s/>200<text:s/>diverse<text:s/>activists,<text:s/>organisations,<text:s/>funds,<text:s/>and<text:s/>donors.<text:s/>This<text:s/>facilitated<text:s/>cross-movement<text:s/>alliances,<text:s/>knowledge<text:s/>exchange,<text:s/>and<text:s/>strategic<text:s/>collaboration<text:s/>to<text:s/>advance<text:s/>LGBTI<text:s/>rights<text:s/>and<text:s/>funding<text:s/>globally.</text:span></text:p>
        </text:list-item>
        <text:list-item>
          <text:p text:style-name="P360"><text:span text:style-name="T360_1">For<text:s/></text:span><text:span text:style-name="T360_2">Numun</text:span><text:span text:style-name="T360_3"><text:s/></text:span><text:span text:style-name="T360_4">Trueque</text:span><text:span text:style-name="T360_5"><text:s/>1.0<text:s/>–<text:s/>Feminist<text:s/>Exchange<text:s/>on<text:s/>Digital<text:s/>Security<text:s/>in<text:s/>Thailand,<text:s/>the<text:s/>Equality<text:s/>Fund<text:s/>provided<text:s/>support<text:s/>for<text:s/>50<text:s/>feminist<text:s/>activists<text:s/>and<text:s/>organisations<text:s/>to<text:s/>participate.<text:s/>The<text:s/>event<text:s/></text:span><text:span text:style-name="T360_6">focused<text:s/>on<text:s/>digital<text:s/>security<text:s/>training<text:s/>and<text:s/>collective<text:s/>care,<text:s/>strengthening<text:s/>digital<text:s/>security<text:s/>practices<text:s/>and<text:s/>cross-movement<text:s/>collaboration<text:s/>in<text:s/>response<text:s/>to<text:s/>increasing<text:s/>digital<text:s/>threats.</text:span></text:p>
        </text:list-item>
        <text:list-item>
          <text:p text:style-name="P361"><text:span text:style-name="T361_1">The<text:s/>Equality<text:s/>Fund<text:s/>supported<text:s/>the<text:s/>15th<text:s/>AWID<text:s/>International<text:s/>Forum<text:s/>in<text:s/>Thailand,<text:s/>which<text:s/>convened<text:s/>over<text:s/>4,000<text:s/>participants.<text:s/></text:span><text:span text:style-name="T361_2">At<text:s/>this<text:s/>forum<text:s/></text:span><text:span text:style-name="T361_3">the<text:s/>Equality<text:s/>Fund<text:s/>marked<text:s/>five<text:s/>years<text:s/>with<text:s/>an<text:s/></text:span><text:span text:style-name="T361_4">event<text:s/>on<text:s/></text:span><text:span text:style-name="T361_5">‘Future<text:s/>Proofing<text:s/>Feminist<text:s/>Funding:<text:s/>Triumphs<text:s/>and<text:s/>Tensions<text:s/>in<text:s/>our<text:s/>First<text:s/>Five<text:s/>Years’.<text:s/></text:span><text:span text:style-name="T361_6">It</text:span><text:span text:style-name="T361_7"><text:s/>offered<text:s/></text:span><text:span text:style-name="T361_8">an</text:span><text:span text:style-name="T361_9"><text:s/>opportunity</text:span><text:span text:style-name="T361_10"><text:s/>for<text:s/>Equality<text:s/>Fund</text:span><text:span text:style-name="T361_11"><text:s/>to<text:s/>reflect<text:s/>with<text:s/>partners,<text:s/>funders,<text:s/>and<text:s/>peers</text:span><text:span text:style-name="T361_12">,<text:s/>and<text:s/>this<text:s/></text:span><text:span text:style-name="T361_13">has<text:s/>shaped<text:s/></text:span><text:span text:style-name="T361_14">the</text:span><text:span text:style-name="T361_15"><text:s/>programmatic<text:s/>and<text:s/>accompaniment<text:s/>offerings<text:s/>into<text:s/>Year<text:s/>6</text:span><text:span text:style-name="T361_16"><text:note text:note-class="footnote"><text:note-citation/><text:note-body><text:p text:style-name="P362"><text:span text:style-name="T362_1"><text:s/></text:span><text:span text:style-name="T362_2">For<text:s/>example,<text:s/>the<text:s/></text:span><text:span text:style-name="T362_3">integration<text:s/>of<text:s/>digital<text:s/>security<text:s/>training<text:s/>into<text:s/></text:span><text:span text:style-name="T362_4">the<text:s/>Poli</text:span><text:span text:style-name="T362_5">cy<text:s/>Cohort,<text:s/>the<text:s/>launch<text:s/>of<text:s/>a<text:s/>new<text:s/>connecting<text:s/>space<text:s/>for<text:s/>Activate<text:s/>national<text:s/>funds<text:s/>in<text:s/>Asia<text:s/>&amp;<text:s/>Pacific,<text:s/>and<text:s/>the<text:s/>design<text:s/>of<text:s/>a<text:s/>Climate<text:s/>Cohort<text:s/>to<text:s/>support<text:s/>and<text:s/>convene<text:s/>partners<text:s/>who<text:s/>have<text:s/>identified<text:s/>environmental<text:s/>justice<text:s/>as<text:s/>a<text:s/>key<text:s/>area<text:s/>of<text:s/>work.</text:span></text:p></text:note-body></text:note></text:span><text:span text:style-name="T362_6">.</text:span></text:p>
        </text:list-item>
        <text:list-item>
          <text:p text:style-name="P363"><text:span text:style-name="T363_1">At<text:s/>the<text:s/>Asia<text:s/>Pacific<text:s/>Feminist<text:s/>Forum<text:s/>2024<text:s/>in<text:s/>Thailand,</text:span><text:span text:style-name="T363_2"><text:s/>-</text:span><text:span text:style-name="T363_3">550<text:s/>attendees</text:span><text:span text:style-name="T363_4"><text:s/>participated<text:s/>in<text:s/></text:span><text:span text:style-name="T363_5">regional<text:s/>networking,<text:s/>donor<text:s/>circles,<text:s/>and<text:s/>roundtables.<text:s/>This<text:s/>deepened<text:s/>movement<text:s/>connections,<text:s/>regional<text:s/>collective<text:s/>action,<text:s/>and<text:s/>advocacy<text:s/>capacity,<text:s/>particularly<text:s/>in<text:s/>support<text:s/>of<text:s/>environmental<text:s/>justice<text:s/>and<text:s/>climate-focused<text:s/>feminist<text:s/>work.</text:span></text:p>
        </text:list-item>
      </text:list>
      <text:p text:style-name="P364"/>
      <text:p text:style-name="P365"><text:span text:style-name="T365_1"><draw:rect svg:x="0cm" svg:y="0cm" svg:width="0cm" svg:height="0.053cm" draw:style-name="FR6" text:anchor-type="as-char" draw:z-index="0"/></text:span></text:p>
      <text:p text:style-name="P366"><text:span text:style-name="T366_1">Indicator<text:s/>2.2<text:s/>(EF<text:s/>1221):</text:span><text:span text:style-name="T366_2"><text:s/></text:span><text:span text:style-name="T366_3">Number<text:s/>of<text:s/>feminist<text:s/>leadership<text:s/>and<text:s/>organi</text:span><text:span text:style-name="T366_4">s</text:span><text:span text:style-name="T366_5">ational<text:s/>capacity<text:s/>development<text:s/>opportunities<text:s/>identified<text:s/>and<text:s/>undertaken<text:s/>by<text:s/>coalition<text:s/>members.</text:span></text:p>
      <text:p text:style-name="P367"/>
      <text:p text:style-name="P368"><text:span text:style-name="T368_1">Progress:</text:span><text:span text:style-name="T368_2">–</text:span><text:span text:style-name="T368_3"><text:s/>full<text:s/>launch<text:s/>of<text:s/>network<text:s/>and<text:s/>coalition<text:s/>grants<text:s/>pending.</text:span><text:span text:style-name="T368_4"><text:line-break/>Connect-supported<text:s/>convenings<text:s/>and<text:s/>policy<text:s/>cohort<text:s/>activities<text:s/>provided<text:s/>multiple<text:s/>opportunities</text:span><text:span text:style-name="T368_5"><text:s/>f</text:span><text:span text:style-name="T368_6">or</text:span><text:span text:style-name="T368_7"><text:s/></text:span><text:span text:style-name="T368_8">identifying</text:span><text:span text:style-name="T368_9"><text:s/></text:span><text:span text:style-name="T368_10">organisational<text:s/></text:span><text:span text:style-name="T368_11">capacity<text:s/>development</text:span><text:span text:style-name="T368_12"><text:s/>opportunities</text:span><text:span text:style-name="T368_13">.</text:span><text:span text:style-name="T368_14"><text:s/></text:span><text:span text:style-name="T368_15">However,</text:span><text:span text:style-name="T368_16"><text:s/>t</text:span><text:span text:style-name="T368_17">he<text:s/>full<text:s/>launch<text:s/>of<text:s/>this<text:s/>stream<text:s/>has<text:s/>not<text:s/>happened<text:s/>because<text:s/>of<text:s/>other<text:s/>priorities,<text:s/>such<text:s/>as<text:s/></text:span><text:span text:style-name="T368_18">the<text:s/></text:span><text:span text:style-name="T368_19">F</text:span><text:span text:style-name="T368_20">irst<text:s/></text:span><text:span text:style-name="T368_21">R</text:span><text:span text:style-name="T368_22">esponse<text:s/></text:span><text:span text:style-name="T368_23">F</text:span><text:span text:style-name="T368_24">und</text:span><text:span text:style-name="T368_25">.</text:span></text:p>
      <text:p text:style-name="P369"/>
      <text:p text:style-name="P370"><text:span text:style-name="T370_1">E</text:span><text:span text:style-name="T370_2">quality<text:s/>Fund</text:span><text:span text:style-name="T370_3"><text:s/>shared<text:s/>53<text:s/>capacity<text:s/>development<text:s/>resources<text:s/>and<text:s/>opportunities.<text:s/>The<text:s/>majority<text:s/>of<text:s/>these<text:s/>(37)<text:s/>were<text:s/>focused<text:s/>on<text:s/>increasing<text:s/>partners’<text:s/>connections<text:s/>and<text:s/>networking<text:s/>via<text:s/>invitations<text:s/>to<text:s/>relevant<text:s/>events,<text:s/>introductions<text:s/>to<text:s/>policy<text:s/>and<text:s/>decision<text:s/>makers,<text:s/>other<text:s/>funders<text:s/>and<text:s/>similar<text:s/>organisations.<text:s/></text:span><text:span text:style-name="T370_4">O</text:span><text:span text:style-name="T370_5">fferings</text:span><text:span text:style-name="T370_6"><text:s/>were</text:span><text:span text:style-name="T370_7"><text:s/>accessed<text:s/>by<text:s/>nearly<text:s/>60%<text:s/>o</text:span><text:span text:style-name="T370_8">f</text:span><text:span text:style-name="T370_9"><text:s/>grantee<text:s/>partners<text:s/>across<text:s/>streams.</text:span></text:p>
      <text:p text:style-name="P371"/>
      <text:p text:style-name="P372"/>
      <text:p text:style-name="P373"><text:span text:style-name="T373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74"/>
      <text:p text:style-name="P375"><text:span text:style-name="T375_1">Last<text:s/></text:span><text:span text:style-name="T375_2">year’s<text:s/>recommendations<text:s/>have<text:s/>been<text:s/>taken<text:s/>on<text:s/>board<text:s/>and<text:s/>are<text:s/>either<text:s/>met<text:s/>or<text:s/>being<text:s/>addressed.<text:s/></text:span><text:span text:style-name="T375_3">Annex<text:s/>D<text:s/></text:span><text:span text:style-name="T375_4">provides<text:s/>the<text:s/>full<text:s/>list<text:s/>of<text:s/>25<text:s/>recommendations,<text:s/>notes<text:s/>action<text:s/>taken<text:s/>and<text:s/>codes<text:s/>them<text:s/>green<text:s/>or<text:s/>amber.</text:span><text:span text:style-name="T375_5"><text:s/></text:span></text:p>
      <text:p text:style-name="P376"><text:span text:style-name="T376_1">It<text:s/>is<text:s/>recommended<text:s/>that<text:s/>t</text:span><text:span text:style-name="T376_2">h</text:span><text:span text:style-name="T376_3">is<text:s/>output<text:s/></text:span><text:span text:style-name="T376_4">is</text:span><text:span text:style-name="T376_5"><text:s/>revisited</text:span><text:span text:style-name="T376_6"><text:s/>to<text:s/>consider<text:s/>how<text:s/>the<text:s/>connect<text:s/>stream<text:s/>is<text:s/>developing</text:span><text:span text:style-name="T376_7"><text:s/></text:span><text:span text:style-name="T376_8">and<text:s/>how<text:s/>it<text:s/></text:span><text:span text:style-name="T376_9">should<text:s/>be<text:s/>reflected<text:s/>in</text:span><text:span text:style-name="T376_10"><text:s/></text:span><text:span text:style-name="T376_11">the<text:s/></text:span><text:span text:style-name="T376_12">logframe</text:span><text:span text:style-name="T376_13">,</text:span><text:span text:style-name="T376_14"><text:s/>particularly<text:s/>given<text:s/>the<text:s/>increasing<text:s/>focus<text:s/>and<text:s/>priority<text:s/>on<text:s/>support<text:s/>for<text:s/>WROs<text:s/>working<text:s/>in<text:s/>crisis<text:s/>contexts.<text:s/></text:span></text:p>
      <text:p text:style-name="P377"/>
      <text:p text:style-name="P378"/>
      <text:p text:style-name="P379"/>
      <text:p text:style-name="P380"/>
      <text:p text:style-name="P381"/>
      <text:p text:style-name="P382"/>
      <table:table table:style-name="Table11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33">
          <table:table-cell table:style-name="Cell108">
            <text:p text:style-name="P383"><text:span text:style-name="T383_1">Output<text:s/>Title<text:s/></text:span></text:p>
          </table:table-cell>
          <table:table-cell table:style-name="Cell109" table:number-columns-spanned="4">
            <text:p text:style-name="P384"><text:span text:style-name="T384_1">More<text:s/>sustainable<text:s/>and<text:s/>resilient<text:s/>WROs<text:s/>working<text:s/>in<text:s/>conflict<text:s/>and<text:s/>humanitarian<text:s/>contexts,<text:s/>focusing<text:s/>on<text:s/>priorities<text:s/>they<text:s/>and<text:s/>local<text:s/>contexts<text:s/>determine<text:s/>effective<text:s/>[Component<text:s/>A]</text:span></text:p>
          </table:table-cell>
          <table:covered-table-cell/>
          <table:covered-table-cell/>
          <table:covered-table-cell/>
        </table:table-row>
        <table:table-row table:style-name="Row34">
          <table:table-cell table:style-name="Cell110" table:number-columns-spanned="2">
            <text:p text:style-name="P385"><text:span text:style-name="T385_1">Output<text:s/>number:<text:s/></text:span></text:p>
          </table:table-cell>
          <table:covered-table-cell/>
          <table:table-cell table:style-name="Cell111">
            <text:p text:style-name="P386"><text:span text:style-name="T386_1">3</text:span></text:p>
          </table:table-cell>
          <table:table-cell table:style-name="Cell112">
            <text:p text:style-name="P387"><text:span text:style-name="T387_1">Output<text:s/>Score:<text:s/></text:span></text:p>
          </table:table-cell>
          <table:table-cell table:style-name="Cell113">
            <text:p text:style-name="P388"><text:span text:style-name="T388_1">Outputs<text:s/>substantially<text:s/>exceeded<text:s/>expectation<text:s/></text:span><text:span text:style-name="T388_2">(A+</text:span><text:span text:style-name="T388_3">+</text:span><text:span text:style-name="T388_4">)</text:span></text:p>
          </table:table-cell>
        </table:table-row>
        <table:table-row table:style-name="Row35">
          <table:table-cell table:style-name="Cell114" table:number-columns-spanned="2">
            <text:p text:style-name="P389"><text:span text:style-name="T389_1">Impact<text:s/>weighting<text:s/>(%):<text:s text:c="2"/></text:span></text:p>
          </table:table-cell>
          <table:covered-table-cell/>
          <table:table-cell table:style-name="Cell115">
            <text:p text:style-name="P390"><text:span text:style-name="T390_1">15%</text:span></text:p>
          </table:table-cell>
          <table:table-cell table:style-name="Cell116">
            <text:p text:style-name="P391"><text:span text:style-name="T391_1">Weighting<text:s/>revised<text:s/>since<text:s/>last<text:s/></text:span><text:span text:style-name="T391_2">AR?</text:span><text:span text:style-name="T391_3"><text:s/></text:span></text:p>
          </table:table-cell>
          <table:table-cell table:style-name="Cell117">
            <text:p text:style-name="P392"><text:span text:style-name="T392_1">No</text:span></text:p>
          </table:table-cell>
        </table:table-row>
      </table:table>
      <text:p text:style-name="P393"/>
      <text:p text:style-name="P394"><text:span text:style-name="T394_1">Briefly<text:s/>describe<text:s/>the<text:s/>output’s<text:s/>a</text:span><text:span text:style-name="T394_2">ctivities<text:s/>and<text:s/>provide<text:s/>supporting<text:s/>narrative<text:s/>for<text:s/>the<text:s/>score.</text:span><text:span text:style-name="T394_3"><text:s/></text:span></text:p>
      <table:table table:style-name="Table12">
        <table:table-column table:style-name="Column45"/>
        <table:table-column table:style-name="Column46"/>
        <table:table-column table:style-name="Column47"/>
        <table:table-row table:style-name="Row36">
          <table:table-cell table:style-name="Cell118">
            <text:p text:style-name="P395"><text:span text:style-name="T395_1">Indicator(s)</text:span></text:p>
          </table:table-cell>
          <table:table-cell table:style-name="Cell119">
            <text:p text:style-name="P396"><text:span text:style-name="T396_1">Milestone(s)<text:s/>for<text:s/>this<text:s/>review</text:span></text:p>
          </table:table-cell>
          <table:table-cell table:style-name="Cell120">
            <text:p text:style-name="P397"><text:span text:style-name="T397_1">Progress<text:s/></text:span></text:p>
          </table:table-cell>
        </table:table-row>
        <table:table-row table:style-name="Row37">
          <table:table-cell table:style-name="Cell121">
            <text:p text:style-name="P398"><text:span text:style-name="T398_1">3.1<text:s/>(EF<text:s/>1111):</text:span><text:span text:style-name="T398_2"><text:s/>#<text:s/>of<text:s/>women's<text:s/>organisations<text:s/>receiving<text:s/>grants<text:s/>from<text:s/>Equality<text:s/>Fund<text:s/>(via<text:s/>Stream<text:s/>4<text:s/>–<text:s/>Prepare,<text:s/>Respond<text:s/>&amp;<text:s/>Care)</text:span></text:p>
          </table:table-cell>
          <table:table-cell table:style-name="Cell122">
            <text:p text:style-name="P399"><text:span text:style-name="T399_1">30</text:span></text:p>
          </table:table-cell>
          <table:table-cell table:style-name="Cell123">
            <text:p text:style-name="P400"><text:span text:style-name="T400_1">Exceeded</text:span><text:span text:style-name="T400_2">:<text:s/></text:span><text:span text:style-name="T400_3">40</text:span></text:p>
            <text:p text:style-name="P401"/>
          </table:table-cell>
        </table:table-row>
        <table:table-row table:style-name="Row38">
          <table:table-cell table:style-name="Cell124">
            <text:p text:style-name="P402"><text:span text:style-name="T402_1">3.2</text:span><text:span text:style-name="T402_2">:<text:s/>#<text:s/>of<text:s/>W</text:span><text:span text:style-name="T402_3">R</text:span><text:span text:style-name="T402_4">O</text:span><text:span text:style-name="T402_5">s<text:s/>receiving<text:s/>on-grants<text:s/>from<text:s/>Prepare,<text:s/>Respond<text:s/>and<text:s/>Care.</text:span></text:p>
          </table:table-cell>
          <table:table-cell table:style-name="Cell125">
            <text:p text:style-name="P403"><text:span text:style-name="T403_1">N/A</text:span></text:p>
          </table:table-cell>
          <table:table-cell table:style-name="Cell126">
            <text:p text:style-name="P404"><text:span text:style-name="T404_1">3</text:span><text:span text:style-name="T404_2">4</text:span><text:span text:style-name="T404_3">0<text:s/>(81<text:s/>last<text:s/>year)</text:span></text:p>
            <text:p text:style-name="P405"/>
          </table:table-cell>
        </table:table-row>
        <table:table-row table:style-name="Row39">
          <table:table-cell table:style-name="Cell127">
            <text:p text:style-name="P406"><text:span text:style-name="T406_1">3.3<text:s/>(EF<text:s/>1130):</text:span><text:span text:style-name="T406_2"><text:s/>%<text:s/>of<text:s/>grantees<text:s/>who<text:s/>report<text:s/>a<text:s/>change<text:s/>in<text:s/>their<text:s/>knowledge<text:s/>and<text:s/>skills<text:s/>of<text:s/>how<text:s/>to<text:s/>effectively<text:s/>engage<text:s/>with<text:s/>and<text:s/>participate<text:s/>in<text:s/>humanitarian<text:s/>responses<text:s/>to<text:s/>conflict<text:s/>and<text:s/>disasters<text:s/>(disaggregated)</text:span></text:p>
          </table:table-cell>
          <table:table-cell table:style-name="Cell128">
            <text:p text:style-name="P407"><text:span text:style-name="T407_1">O</text:span><text:span text:style-name="T407_2">verall<text:s/>target<text:s/>of<text:s/>75%<text:s/>maintained<text:s/>through<text:s/>15-year<text:s/>period.</text:span></text:p>
          </table:table-cell>
          <table:table-cell table:style-name="Cell129">
            <text:p text:style-name="P408"><text:span text:style-name="T408_1">Exceeded</text:span><text:span text:style-name="T408_2">:<text:s/></text:span><text:span text:style-name="T408_3">93</text:span><text:span text:style-name="T408_4">%</text:span></text:p>
          </table:table-cell>
        </table:table-row>
        <table:table-row table:style-name="Row40">
          <table:table-cell table:style-name="Cell130">
            <text:p text:style-name="P409"><text:span text:style-name="T409_1">3.4<text:s/>(EF<text:s/>1130):</text:span><text:span text:style-name="T409_2"><text:s/>Qualitative<text:s/>Data<text:s/>-<text:s/>#<text:s/>and<text:s/>focus<text:s/>of<text:s/>themes<text:s/>emerging<text:s/>from<text:s/>narrative<text:s/>descriptions<text:s/>of<text:s/>a<text:s/>change<text:s/>in<text:s/>knowledge<text:s/>and<text:s/>skills<text:s/>of<text:s/>how<text:s/>to<text:s/>effectively<text:s/>engage<text:s/>with<text:s/>and<text:s/>participate<text:s/>in<text:s/>humanitarian<text:s/>responses<text:s/>to<text:s/>conflict<text:s/>and<text:s/>disasters.</text:span></text:p>
          </table:table-cell>
          <table:table-cell table:style-name="Cell131">
            <text:p text:style-name="P410"><text:span text:style-name="T410_1">N/A</text:span></text:p>
          </table:table-cell>
          <table:table-cell table:style-name="Cell132">
            <text:p text:style-name="P411"><text:span text:style-name="T411_1">Reported<text:s/>below</text:span><text:span text:style-name="T411_2"><text:s/></text:span></text:p>
          </table:table-cell>
        </table:table-row>
        <table:table-row table:style-name="Row41">
          <table:table-cell table:style-name="Cell133">
            <text:p text:style-name="P412"><text:span text:style-name="T412_1">3.5<text:s/></text:span><text:span text:style-name="T412_2">D</text:span><text:span text:style-name="T412_3">evelopment<text:s/>of<text:s/>the<text:s/>core<text:s/>operations<text:s/></text:span><text:span text:style-name="T412_4">of<text:s/>the<text:s/>First<text:s/>Response<text:s/>Fund</text:span><text:span text:style-name="T412_5"><text:s/>and<text:s/>pilot<text:s/>grant<text:s/>mak</text:span><text:span text:style-name="T412_6">ing<text:s/>as</text:span><text:span text:style-name="T412_7"><text:s/></text:span><text:span text:style-name="T412_8">outlined<text:s/>in<text:s/>the<text:s/>Business<text:s/>Case<text:s/></text:span><text:span text:style-name="T412_9">Addendum<text:s/></text:span><text:span text:style-name="T412_10"><text:s/></text:span><text:span text:style-name="T412_11">(</text:span><text:span text:style-name="T412_12">and<text:s/>outlined<text:s/></text:span><text:span text:style-name="T412_13">in<text:s/>FRF<text:s/>design<text:s/>phase<text:s/>part<text:s/>2<text:s/>narrative<text:s/>and<text:s/>FRF<text:s/>concept<text:s/>note</text:span><text:span text:style-name="T412_14">.</text:span><text:span text:style-name="T412_15">)</text:span><text:span text:style-name="T412_16"><text:s/></text:span></text:p>
          </table:table-cell>
          <table:table-cell table:style-name="Cell134">
            <text:p text:style-name="P413"><text:span text:style-name="T413_1">Pilot<text:s/>grant-making<text:s/>cycle<text:s/>grants<text:s/>disbursed,<text:s/>in-person<text:s/>consultation,<text:s/>and<text:s/>strong<text:s/>progress<text:s/>on<text:s/>core<text:s/>design<text:s/>activities</text:span><text:span text:style-name="T413_2"><text:s/></text:span></text:p>
            <text:p text:style-name="P414"/>
          </table:table-cell>
          <table:table-cell table:style-name="Cell135">
            <text:p text:style-name="P415"><text:span text:style-name="T415_1">Reported<text:s/>below</text:span></text:p>
          </table:table-cell>
        </table:table-row>
      </table:table>
      <text:p text:style-name="P416"/>
      <text:p text:style-name="P417"><text:span text:style-name="T417_1">Briefly<text:s/>describe<text:s/>the<text:s/>output’s<text:s/>activities<text:s/>and<text:s/>provide<text:s/>supporting<text:s/>narrative<text:s/>for<text:s/>the<text:s/>score.</text:span></text:p>
      <text:p text:style-name="P418"/>
      <text:p text:style-name="P419"><text:span text:style-name="T419_1">The<text:s/>Prepare,<text:s/>Respond<text:s/>and<text:s/>Care<text:s/>grant</text:span><text:span text:style-name="T419_2"><text:s/></text:span><text:span text:style-name="T419_3">making<text:s/>stream<text:s/>resources<text:s/>WROs<text:s/>and<text:s/>networks<text:s/>working<text:s/>in<text:s/>challenging<text:s/>crisis<text:s/>contexts<text:s/>including<text:s/>political,<text:s/>humanitarian,<text:s/>conflict<text:s/>and<text:s/>post<text:s/>conflict<text:s/>settings.<text:s/></text:span><text:span text:style-name="T419_4">It<text:s/>has<text:s/>meant<text:s/>partners<text:s/>can<text:s/></text:span><text:span text:style-name="T419_5">sustain<text:s/>operations,<text:s/>strengthen<text:s/>resilience,<text:s/>and<text:s/>lead<text:s/></text:span><text:span text:style-name="T419_6">locally-driven</text:span><text:span text:style-name="T419_7"><text:s/>humanitarian<text:s/>action<text:s/>in<text:s/>volatile<text:s/>contexts</text:span><text:span text:style-name="T419_8">.</text:span><text:span text:style-name="T419_9"><text:s/></text:span></text:p>
      <text:p text:style-name="P420"/>
      <text:p text:style-name="P421"><text:span text:style-name="T421_1">During<text:s/>Year<text:s/>Five,<text:s/>the<text:s/>Equality<text:s/>Fund<text:s/>provided<text:s/>21<text:s/>responsive<text:s/>grants<text:s/>and<text:s/>5<text:s/>new<text:s/>preparedness<text:s/>grants</text:span><text:span text:style-name="T421_2"><text:s/></text:span><text:span text:style-name="T421_3">which</text:span><text:span text:style-name="T421_4"><text:s/>are<text:s/>multi-<text:s/>year</text:span><text:span text:style-name="T421_5">.</text:span><text:span text:style-name="T421_6"><text:s/></text:span><text:span text:style-name="T421_7">Multi-year<text:s/>funding<text:s/>recognizes<text:s/>that<text:s/>effective<text:s/>crisis<text:s/>response<text:s/>requires<text:s/>building<text:s/>long-term<text:s/>resilience<text:s/>and<text:s/>strengthening<text:s/>capacities<text:s/>and<text:s/>infrastructures<text:s/>to<text:s/>anticipate,<text:s/>prepare<text:s/>for,<text:s/>and<text:s/>respond<text:s/>to<text:s/>crises.<text:s/>These<text:s/>grants<text:s/>focus</text:span><text:span text:style-name="T421_8"><text:s/>on<text:s/>feminist<text:s/>tech<text:s/>infrastructure</text:span><text:span text:style-name="T421_9"><text:s/>(and<text:s/>prepar</text:span><text:span text:style-name="T421_10">ing<text:s/></text:span><text:span text:style-name="T421_11">for<text:s/></text:span><text:span text:style-name="T421_12">crisis</text:span><text:span text:style-name="T421_13"><text:s/>with<text:s/>technology<text:s/>that<text:s/>helps)</text:span><text:span text:style-name="T421_14">,<text:s/>economic<text:s/>resilience</text:span><text:span text:style-name="T421_15"><text:s/></text:span><text:span text:style-name="T421_16">of<text:s/>African<text:s/>women,<text:s/></text:span><text:span text:style-name="T421_17">SRHR<text:s/>advocacy,<text:s/>and<text:s/>cross-border<text:s/>collaboration<text:s/>in<text:s/>crisis<text:s/>contexts.<text:s/></text:span></text:p>
      <text:p text:style-name="P422"/>
      <text:p text:style-name="P423"><text:span text:style-name="T423_1">This<text:s/>output<text:s/>receives<text:s/>an<text:s/></text:span><text:span text:style-name="T423_2">A+</text:span><text:span text:style-name="T423_3">+</text:span><text:span text:style-name="T423_4"><text:s/>as<text:s/>all<text:s/>indicators<text:s/>have<text:s/>been<text:s/></text:span><text:span text:style-name="T423_5">substantially<text:s/></text:span><text:span text:style-name="T423_6">exceeded</text:span><text:span text:style-name="T423_7"><text:s/>and<text:s/></text:span><text:span text:style-name="T423_8">the<text:s/>Equali</text:span><text:span text:style-name="T423_9">ty<text:s/>Fund<text:s/>is<text:s/>working<text:s/>hard<text:s/>to<text:s/>strengthen<text:s/>resilience<text:s/></text:span><text:span text:style-name="T423_10">across<text:s/>women’s<text:s/>rights<text:s/>organisations<text:s/></text:span><text:span text:style-name="T423_11">when<text:s/></text:span><text:span text:style-name="T423_12">many<text:s/>face<text:s/>poly-crisis</text:span><text:span text:style-name="T423_13"><text:s/>and<text:s/>severely<text:s/>constrained<text:s/>environments.<text:s text:c="2"/></text:span><text:span text:style-name="T423_14"><text:s/></text:span></text:p>
      <text:p text:style-name="P424"/>
      <text:p text:style-name="P425"><text:span text:style-name="T425_1">Indicator<text:s/></text:span><text:span text:style-name="T425_2">3</text:span><text:span text:style-name="T425_3">.1:</text:span><text:span text:style-name="T425_4"><text:s/></text:span><text:span text:style-name="T425_5">Number<text:s/>of<text:s/>women’s<text:s/></text:span><text:span text:style-name="T425_6">organi</text:span><text:span text:style-name="T425_7">s</text:span><text:span text:style-name="T425_8">ations<text:s/></text:span><text:span text:style-name="T425_9">receiving<text:s/>grants<text:s/>from<text:s/>EF<text:s/>(via<text:s/>Prepare,<text:s/>Respond<text:s/>and<text:s/>Care).</text:span></text:p>
      <text:p text:style-name="P426"><text:span text:style-name="T426_1">Progress:</text:span><text:span text:style-name="T426_2"><text:s/></text:span><text:span text:style-name="T426_3">Exceeded<text:s/>–<text:s/>40<text:s/>organizations<text:s/>supported.</text:span><text:span text:style-name="T426_4"><text:line-break/></text:span><text:span text:style-name="T426_5">Equality<text:s/>Fund</text:span><text:span text:style-name="T426_6"><text:s/>disbursed<text:s/>$9.33M<text:s/>through<text:s/>this<text:s/>stream,<text:s/>supporting<text:s/>a<text:s/>full<text:s/>continuum<text:s/>of<text:s/>crisis<text:s/>response<text:s/></text:span><text:span text:style-name="T426_7">efforts.<text:s/>Grants<text:s/>addressed<text:s/>urgent<text:s/>needs<text:s/>in<text:s/>contexts<text:s/>including<text:s/>Sudan,<text:s/>Palestine,<text:s/>Ukraine,<text:s/>Myanmar,<text:s/>Haiti,<text:s/>and<text:s/>Lebanon,<text:s/>as<text:s/>well<text:s/>as<text:s/>climate-related<text:s/>disasters.<text:s/>Partners<text:s/>provided<text:s/>humanitarian<text:s/>relief,<text:s/>psychosocial<text:s/>support,<text:s/>relocation<text:s/>assistance,<text:s/>and<text:s/>advocacy<text:s/>for<text:s/>rights<text:s/>protection.</text:span></text:p>
      <text:p text:style-name="P427"/>
      <text:p text:style-name="P428"><text:span text:style-name="T428_1">For<text:s/>example,<text:s/>core<text:s/></text:span><text:span text:style-name="T428_2">funding</text:span><text:span text:style-name="T428_3"><text:s/>for<text:s/>the<text:s/>Ukrainian<text:s/>Women’s<text:s/>Fund<text:s/>(UWF)</text:span><text:span text:style-name="T428_4"><text:s/>has</text:span><text:span text:style-name="T428_5"><text:s/>enabl</text:span><text:span text:style-name="T428_6">ed</text:span><text:span text:style-name="T428_7"><text:s/>it<text:s/>to<text:s/>deliver<text:s/>essential<text:s/>humanitarian<text:s/>aid,<text:s/>strengthen<text:s/>community<text:s/>resilience,<text:s/>and<text:s/>enhance<text:s/>movement<text:s/>capacity<text:s/>during<text:s/>crises.<text:s/>The<text:s/>CAD<text:s/>$800,000<text:s/>grant<text:s/>supported<text:s/>rapid<text:s/>response<text:s/>and<text:s/>long-term<text:s/>organisational<text:s/>stability,<text:s/>with<text:s/>dedicated<text:s/>resources<text:s/>for<text:s/>staff<text:s/>wellbeing<text:s/>and<text:s/>burnout<text:s/>prevention.<text:s/>This<text:s/>flexible<text:s/>approach<text:s/>has<text:s/>led<text:s/>to<text:s/>significant<text:s/>improvements<text:s/>in<text:s/>strategic<text:s/>vision,<text:s/>leadership,<text:s/>and<text:s/>coordination,<text:s/>nearly<text:s/>doubling<text:s/>movement<text:s/>capacity<text:s/>since<text:s/>2017<text:s/>and<text:s/>supporting<text:s/>over<text:s/>730<text:s/>women<text:s/>through<text:s/>14<text:s/>initiatives.<text:s/>Overall,<text:s/>core<text:s/>funding<text:s/>has<text:s/>helped<text:s/>build<text:s/>stronger,<text:s/>more<text:s/>resilient<text:s/>organisations<text:s/>and<text:s/>communities<text:s/>able<text:s/>to<text:s/>respond<text:s/>effectively<text:s/>to<text:s/>challenges.</text:span></text:p>
      <text:p text:style-name="P429"><text:span text:style-name="T429_1"><draw:rect svg:x="0cm" svg:y="0cm" svg:width="0cm" svg:height="0.053cm" draw:style-name="FR7" text:anchor-type="as-char" draw:z-index="0"/></text:span></text:p>
      <text:p text:style-name="P430"><text:span text:style-name="T430_1">Indicator<text:s/></text:span><text:span text:style-name="T430_2">3</text:span><text:span text:style-name="T430_3">.2:</text:span><text:span text:style-name="T430_4"><text:s/></text:span><text:span text:style-name="T430_5">Number<text:s/>of<text:s/>WROs<text:s/>receiving<text:s/>on-grants<text:s/>from<text:s/>Prepare,<text:s/>Respond<text:s/>and<text:s/>Care.</text:span></text:p>
      <text:p text:style-name="P431"/>
      <text:p text:style-name="P432"><text:span text:style-name="T432_1">Progress:</text:span><text:span text:style-name="T432_2"><text:s/></text:span><text:span text:style-name="T432_3">3</text:span><text:span text:style-name="T432_4">4</text:span><text:span text:style-name="T432_5">0<text:s/></text:span><text:span text:style-name="T432_6">organi</text:span><text:span text:style-name="T432_7">s</text:span><text:span text:style-name="T432_8">ations</text:span><text:span text:style-name="T432_9"><text:s/>reached<text:s/>(up<text:s/>from<text:s/>81<text:s/>last<text:s/>year).</text:span><text:span text:style-name="T432_10"><text:line-break/>On-grants</text:span><text:span text:style-name="T432_11"><text:s/>are<text:s/>money<text:s/>that<text:s/>Equality<text:s/>Fund<text:s/>grants<text:s/>to<text:s/>smaller<text:s/>women’s<text:s/>fund<text:s/>who<text:s/>then<text:s/>grant<text:s/>to<text:s/>very<text:s/>small<text:s/>grass<text:s/>roots<text:s/>organisations</text:span><text:span text:style-name="T432_12">.<text:s/>Grants</text:span><text:span text:style-name="T432_13"><text:s/>enabled<text:s/>local<text:s/>groups<text:s/>to<text:s/>deliver<text:s/>life-saving<text:s/>services<text:s/>and<text:s/>fill<text:s/>critical<text:s/>gaps<text:s/>in<text:s/>humanitarian<text:s/>and<text:s/>government<text:s/>responses.<text:s/>Examples<text:s/>include<text:s/>Women’s<text:s/>Fund<text:s/>Armenia<text:s/>expanding<text:s/>integration<text:s/>support<text:s/>for<text:s/>displaced<text:s/>communities<text:s/>and<text:s/>Doria<text:s/>Feminist<text:s/>Fund<text:s/>facilitating<text:s/>relocation<text:s/></text:span><text:span text:style-name="T432_14">of</text:span><text:span text:style-name="T432_15"><text:s/>Sudanese<text:s/>LGBTQI+<text:s/></text:span><text:span text:style-name="T432_16">people<text:s/></text:span><text:span text:style-name="T432_17">and<text:s/></text:span><text:span text:style-name="T432_18">psychosocial</text:span><text:span text:style-name="T432_19"><text:s/></text:span><text:span text:style-name="T432_20">support<text:s/>to<text:s/>women<text:s/>and<text:s/>vulnerable<text:s/>communities</text:span><text:span text:style-name="T432_21">.</text:span></text:p>
      <text:p text:style-name="P433"><text:span text:style-name="T433_1"><draw:rect svg:x="0cm" svg:y="0cm" svg:width="0cm" svg:height="0.053cm" draw:style-name="FR8" text:anchor-type="as-char" draw:z-index="0"/></text:span></text:p>
      <text:p text:style-name="P434"><text:span text:style-name="T434_1">Indicator<text:s/></text:span><text:span text:style-name="T434_2">3</text:span><text:span text:style-name="T434_3">.3:</text:span><text:span text:style-name="T434_4">%</text:span><text:span text:style-name="T434_5"><text:s/>of<text:s/>grantees<text:s/>reporting<text:s/>improved<text:s/>knowledge<text:s/>and<text:s/>skills<text:s/>to<text:s/>engage<text:s/>in<text:s/>humanitarian<text:s/>responses.</text:span></text:p>
      <text:p text:style-name="P435"/>
      <text:p text:style-name="P436"><text:span text:style-name="T436_1">Progress:</text:span><text:span text:style-name="T436_2"><text:s/></text:span><text:span text:style-name="T436_3">Exceeded<text:s/>–<text:s/>93%<text:s/>of<text:s/>partners<text:s/>reported<text:s/>improvements</text:span><text:span text:style-name="T436_4"><text:s/></text:span><text:span text:style-name="T436_5">in<text:s/>their<text:s/>ability<text:s/>to<text:s/>effectively<text:s/>engage<text:s/>with<text:s/>and<text:s/>participate<text:s/>in<text:s/>humanitarian<text:s/>responses<text:s/>to<text:s/>conflict.<text:s/>This<text:s/>exceeds<text:s/>the<text:s/>target<text:s/>of<text:s/>75%<text:s/>reporting<text:s/>an<text:s/>increase.</text:span><text:span text:style-name="T436_6"><text:s/></text:span><text:span text:style-name="T436_7">For<text:s/></text:span><text:span text:style-name="T436_8">example</text:span><text:span text:style-name="T436_9"><text:s/></text:span><text:span text:style-name="T436_10">Urgent<text:s/>Action<text:s/>Sister<text:s/>Funds<text:s/>(UAF<text:s/>A&amp;P)</text:span><text:span text:style-name="T436_11"><text:s/>m</text:span><text:span text:style-name="T436_12">obilised<text:s/>resources<text:s/>for<text:s/>crisis<text:s/>response<text:s/>in<text:s/>Vanuatu</text:span><text:span text:style-name="T436_13"><text:s/>after<text:s/>the<text:s/>earthquake</text:span><text:span text:style-name="T436_14">,<text:s/>ensuring<text:s/>safe<text:s/>relocation<text:s/>of<text:s/>displaced<text:s/>activists<text:s/>and<text:s/>supporting<text:s/>frontline<text:s/>humanitarian<text:s/>action.</text:span></text:p>
      <text:p text:style-name="P437"/>
      <text:p text:style-name="P438"><text:span text:style-name="T438_1"><draw:rect svg:x="0cm" svg:y="0cm" svg:width="0cm" svg:height="0.053cm" draw:style-name="FR9" text:anchor-type="as-char" draw:z-index="0"/></text:span></text:p>
      <text:p text:style-name="P439"><text:span text:style-name="T439_1">Indicator<text:s/></text:span><text:span text:style-name="T439_2">3</text:span><text:span text:style-name="T439_3">.4:</text:span><text:span text:style-name="T439_4"><text:s/></text:span><text:span text:style-name="T439_5">Qualitative<text:s/>Data</text:span></text:p>
      <text:p text:style-name="P440"><text:span text:style-name="T440_1">T</text:span><text:span text:style-name="T440_2">hemes<text:s/>emerging<text:s/>from<text:s/>narrative<text:s/>descriptions<text:s/>of<text:s/>a<text:s/>change<text:s/>in<text:s/>knowledge<text:s/>and<text:s/>skills<text:s/>of<text:s/>how<text:s/>to<text:s/>effectively<text:s/>engage<text:s/>with<text:s/>and<text:s/>participate<text:s/>in<text:s/>humanitarian<text:s/>responses<text:s/>to<text:s/>conflict<text:s/>and<text:s/>disasters</text:span></text:p>
      <text:p text:style-name="P441"/>
      <text:p text:style-name="P442"><text:span text:style-name="T442_1">EF<text:s/>grantee<text:s/>applications<text:s/>and<text:s/>year-end<text:s/>reports<text:s/></text:span><text:span text:style-name="T442_2">detailed<text:s/></text:span><text:span text:style-name="T442_3">how<text:s/>gra</text:span><text:span text:style-name="T442_4">nts<text:s/>are<text:s/>being<text:s/>used</text:span><text:span text:style-name="T442_5">:</text:span></text:p>
      <text:list text:style-name="LS32" xml:id="list40">
        <text:list-item>
          <text:p text:style-name="P443"><text:span text:style-name="T443_1">40%<text:s/>adapting<text:s/>internal<text:s/>processes<text:s/>to<text:s/>be<text:s/>more<text:s/>rapid<text:s/>and<text:s/>agile</text:span></text:p>
        </text:list-item>
        <text:list-item>
          <text:p text:style-name="P444"><text:span text:style-name="T444_1">33%</text:span><text:span text:style-name="T444_2"><text:s/>prioritising<text:s/></text:span><text:span text:style-name="T444_3">safety,<text:s/>collective<text:s/>care<text:s/>and<text:s/>well-being</text:span></text:p>
        </text:list-item>
        <text:list-item>
          <text:p text:style-name="P445"><text:span text:style-name="T445_1">27%<text:s/>networking<text:s/>and<text:s/>collaboration<text:s/>with<text:s/>other<text:s/>feminist<text:s/></text:span><text:span text:style-name="T445_2">organi</text:span><text:span text:style-name="T445_3">s</text:span><text:span text:style-name="T445_4">ations<text:s/></text:span><text:span text:style-name="T445_5">and<text:s/>experts</text:span></text:p>
        </text:list-item>
        <text:list-item>
          <text:p text:style-name="P446"><text:span text:style-name="T446_1">7%<text:s/>integration<text:s/>of<text:s/>consultative<text:s/>processes<text:s/>with<text:s/>affected<text:s/>communities</text:span></text:p>
        </text:list-item>
        <text:list-item>
          <text:p text:style-name="P447"><text:span text:style-name="T447_1">7%<text:s/>documenting<text:s/>lessons<text:s/>and<text:s/>strategies<text:s/>of<text:s/>the<text:s/>feminist<text:s/>movement's<text:s/>work<text:s/>in<text:s/>response<text:s/>to<text:s/>the<text:s/>war<text:s/>and<text:s/>conflict</text:span></text:p>
        </text:list-item>
        <text:list-item>
          <text:p text:style-name="P448"><text:span text:style-name="T448_1">7%<text:s/>better<text:s/>engage<text:s/>in<text:s/>the<text:s/>humanitarian<text:s/>resource<text:s/></text:span><text:span text:style-name="T448_2">mobili</text:span><text:span text:style-name="T448_3">s</text:span><text:span text:style-name="T448_4">ation</text:span></text:p>
        </text:list-item>
        <text:list-item>
          <text:p text:style-name="P449"><text:span text:style-name="T449_1">7%<text:s/>develop<text:s/>rapid<text:s/>support<text:s/>systems<text:s/>to<text:s/>better<text:s/>respond<text:s/>to<text:s/>escalating<text:s/>wars<text:s/>and<text:s/>crises</text:span></text:p>
        </text:list-item>
      </text:list>
      <text:p text:style-name="P450"/>
      <text:p text:style-name="P451"><text:span text:style-name="T451_1">However,<text:s/>burnout<text:s/>and<text:s/>exhaustion<text:s/>among<text:s/>frontline<text:s/>activists<text:s/></text:span><text:span text:style-name="T451_2">remain</text:span><text:span text:style-name="T451_3">s</text:span><text:span text:style-name="T451_4"><text:s/>significant,<text:s/>underscoring<text:s/>the<text:s/>importance<text:s/>of<text:s/>integrating<text:s/>collective<text:s/>care<text:s/>and<text:s/>wellbeing<text:s/>into<text:s/>crisis<text:s/>response<text:s/>strategies.</text:span></text:p>
      <text:p text:style-name="P452"/>
      <text:p text:style-name="P453"><text:span text:style-name="T453_1">An<text:s/>example<text:s/>of<text:s/>what<text:s/>this<text:s/></text:span><text:span text:style-name="T453_2">has<text:s/>enabled<text:s/></text:span><text:span text:style-name="T453_3">is<text:s/>the</text:span><text:span text:style-name="T453_4"><text:s/></text:span><text:span text:style-name="T453_5">response<text:s/>to<text:s/>escalating<text:s/>crises<text:s/>in<text:s/>Palestine<text:s/>and<text:s/>the<text:s/>MENA<text:s/>region<text:s/>more<text:s/>broadly</text:span><text:span text:style-name="T453_6">.<text:s/>F</text:span><text:span text:style-name="T453_7">unding<text:s/>to<text:s/>Doria,<text:s/>GRF,<text:s/>and<text:s/>MADRE</text:span><text:span text:style-name="T453_8"><text:s/>has<text:s/></text:span><text:span text:style-name="T453_9">enabled<text:s/>raid<text:s/>responses<text:s/></text:span><text:span text:style-name="T453_10">across<text:s/>three<text:s/>critical<text:s/>areas:<text:s/>humanitarian<text:s/>relief,<text:s/>advocacy,<text:s/>and<text:s/>movement<text:s/>building.<text:s/>Emergency<text:s/>core<text:s/>support<text:s/>allowed<text:s/>them<text:s/>to<text:s/>deepen<text:s/>partnerships<text:s/>on<text:s/>the<text:s/>ground,<text:s/>deploying<text:s/>on-grants<text:s/>to<text:s/>local<text:s/>organizations<text:s/>and<text:s/>longtime<text:s/>partners<text:s/>providing<text:s/>essential<text:s/>services—from<text:s/>emergency<text:s/>medical<text:s/>care,<text:s/>mutual<text:s/>aid,<text:s/>and<text:s/>psychosocial<text:s/>support<text:s/>to<text:s/>food,<text:s/>fuel,<text:s/>water,<text:s/>and<text:s/>health<text:s/>supplies.<text:s/>Since<text:s/>October<text:s/>2023,<text:s/>this<text:s/>funding<text:s/>has<text:s/></text:span><text:span text:style-name="T453_11">facilitated<text:s/>pre-<text:s/>and<text:s/>post-partum<text:s/>care<text:s/>for<text:s/>more<text:s/>than<text:s/>123,000<text:s/>pregnant<text:s/>women<text:s/>in<text:s/>Gaza,<text:s/>9<text:s/>solar-powered<text:s/>water<text:s/>purification<text:s/>units<text:s/>providing<text:s/>17,000<text:s/>gallons,<text:s/>distribution<text:s/>of<text:s/>over<text:s/>20,000<text:s/>hygiene<text:s/>kits<text:s/>and<text:s/>over<text:s/>200,000<text:s/>food<text:s/>parcels.</text:span></text:p>
      <text:p text:style-name="P454"/>
      <text:p text:style-name="P455"><text:span text:style-name="T455_1"><draw:rect svg:x="0cm" svg:y="0cm" svg:width="0cm" svg:height="0.053cm" draw:style-name="FR10" text:anchor-type="as-char" draw:z-index="0"/></text:span></text:p>
      <text:p text:style-name="P456"><text:span text:style-name="T456_1">Indicator<text:s/>3.5</text:span></text:p>
      <text:p text:style-name="P457"><text:span text:style-name="T457_1">Equality<text:s/>Fund</text:span><text:span text:style-name="T457_2"><text:s/>also<text:s/>piloted<text:s/>the</text:span><text:span text:style-name="T457_3"><text:s/>First<text:s/>Response<text:s/>Fund<text:s/>(FRF)</text:span><text:span text:style-name="T457_4"><text:s/>design<text:s/>phase,<text:s/>positioning<text:s/></text:span><text:span text:style-name="T457_5">Equality<text:s/>Fund</text:span><text:span text:style-name="T457_6"><text:s/>to<text:s/>lead<text:s/>pooled</text:span><text:span text:style-name="T457_7"><text:s/>h</text:span><text:span text:style-name="T457_8">umanitarian</text:span><text:span text:style-name="T457_9"><text:s/>funding<text:s/>for<text:s/>WROs<text:s/>in<text:s/>crises.<text:s/>This<text:s/>initiative<text:s/>aims<text:s/>to<text:s/>address<text:s/>systemic<text:s/>underfunding<text:s/>of<text:s/>feminist<text:s/>actors<text:s/>in<text:s/>humanitarian<text:s/>settings</text:span><text:span text:style-name="T457_10">.<text:s/>Th</text:span><text:span text:style-name="T457_11">is</text:span><text:span text:style-name="T457_12"><text:s/>initiative<text:s/>is<text:s/>broader<text:s/></text:span><text:span text:style-name="T457_13">tha</text:span><text:span text:style-name="T457_14">n</text:span><text:span text:style-name="T457_15"><text:s/>EF<text:s/>and<text:s/>involves<text:s/>other<text:s/></text:span><text:span text:style-name="T457_16">women’s<text:s/>funds</text:span><text:span text:style-name="T457_17">.<text:s/>FCDO<text:s/>provided</text:span><text:span text:style-name="T457_18"><text:s/></text:span><text:span text:style-name="T457_19">initial<text:s/>seed<text:s/>funding</text:span><text:span text:style-name="T457_20"><text:s/>to<text:s/></text:span><text:span text:style-name="T457_21">support<text:s/></text:span><text:span text:style-name="T457_22">the<text:s/>design<text:s/>of<text:s/>the<text:s/>FRF<text:s/>and<text:s/>i</text:span><text:span text:style-name="T457_23">t</text:span><text:span text:style-name="T457_24">s<text:s/>first<text:s/>round<text:s/>of<text:s/></text:span><text:span text:style-name="T457_25">‘design<text:s/>grants’<text:s/></text:span><text:span text:style-name="T457_26">in<text:s/>a<text:s/>Business<text:s/>Case<text:s/>Addendum<text:s/>during<text:s/>the<text:s/>reporting<text:s/>year.<text:s/></text:span></text:p>
      <text:p text:style-name="P458"/>
      <text:p text:style-name="P459"><text:span text:style-name="T459_1">Between<text:s/>December<text:s/>2024<text:s/>and<text:s/>March<text:s/>2025,<text:s/>FRF<text:s/>advanced<text:s/>its<text:s/>design<text:s/>and<text:s/>implementation<text:s/>while<text:s/>ensuring<text:s/>urgent<text:s/>resources<text:s/>reached<text:s/>women’s<text:s/>rights<text:s/>and<text:s/>women-led<text:s/>organizations<text:s/>(WROs/WLOs)<text:s/>responding<text:s/>to<text:s/>crises.<text:s/>Four<text:s/>initial<text:s/>grants<text:s/></text:span><text:span text:style-name="T459_2">totalling</text:span><text:span text:style-name="T459_3"><text:s/>CAD<text:s/>$1,072,500<text:s/>were<text:s/>disbursed<text:s/>to<text:s/>Women’s<text:s/>Fund<text:s/>Asia,<text:s/>Doria<text:s/>Feminist<text:s/>Fund,<text:s/>MADRE,<text:s/>and<text:s/></text:span><text:span text:style-name="T459_4">Egna</text:span><text:span text:style-name="T459_5"><text:s/>Legna<text:s/></text:span><text:span text:style-name="T459_6">Besidet</text:span><text:span text:style-name="T459_7">,<text:s/>enabling<text:s/>humanitarian<text:s/>responses<text:s/>in<text:s/>contexts<text:s/>such<text:s/>as<text:s/>Myanmar,<text:s/>Lebanon,<text:s/>Haiti,<text:s/>Palestine,<text:s/>Sudan,<text:s/>and<text:s/>Yemen.<text:s/>These<text:s/>grants<text:s/></text:span><text:span text:style-name="T459_8">prioriti</text:span><text:span text:style-name="T459_9">s</text:span><text:span text:style-name="T459_10">ed</text:span><text:span text:style-name="T459_11"><text:s/></text:span><text:span text:style-name="T459_12">marginali</text:span><text:span text:style-name="T459_13">s</text:span><text:span text:style-name="T459_14">ed<text:s/></text:span><text:span text:style-name="T459_15">communities<text:s/></text:span><text:span text:style-name="T459_16">that<text:s/>are<text:s/></text:span><text:span text:style-name="T459_17">often<text:s/>excluded<text:s/>from<text:s/>mainstream<text:s/>humanitarian<text:s/>aid,<text:s/>including<text:s/>domestic<text:s/></text:span><text:span text:style-name="T459_18">workers,<text:s/></text:span><text:span text:style-name="T459_19"><text:s/>LGBTQI</text:span><text:span text:style-name="T459_20">+</text:span><text:span text:style-name="T459_21"><text:s/>individuals,<text:s/>and<text:s/>women<text:s/>with<text:s/>disabilities.</text:span></text:p>
      <text:p text:style-name="P460"/>
      <text:p text:style-name="P461"><text:span text:style-name="T461_1">Alongside<text:s/>grant</text:span><text:span text:style-name="T461_2">-</text:span><text:span text:style-name="T461_3">making,<text:s/>FRF<text:s/>invested<text:s/>in<text:s/>foundational<text:s/>design<text:s/>work:</text:span></text:p>
      <text:list text:style-name="LS20" xml:id="list47">
        <text:list-item>
          <text:p text:style-name="P462"><text:span text:style-name="T462_1">Monitoring,<text:s/>Evaluation<text:s/>and<text:s/>Learning<text:s/>(MEL):</text:span><text:span text:style-name="T462_2"><text:s/>Draft<text:s/>framework<text:s/>developed<text:s/>and<text:s/>under<text:s/>validation.</text:span></text:p>
        </text:list-item>
        <text:list-item>
          <text:p text:style-name="P463"><text:span text:style-name="T463_1">Humanitarian<text:s/>systems<text:s/>mapping<text:s/>and<text:s/>donor<text:s/>landscape<text:s/>analysis:</text:span><text:span text:style-name="T463_2"><text:s/>Completed<text:s/>to<text:s/>identify<text:s/>engagement<text:s/>opportunities<text:s/>and<text:s/>resource<text:s/></text:span><text:span text:style-name="T463_3">mobili</text:span><text:span text:style-name="T463_4">s</text:span><text:span text:style-name="T463_5">ation<text:s/></text:span><text:span text:style-name="T463_6">strategies.</text:span></text:p>
        </text:list-item>
        <text:list-item>
          <text:p text:style-name="P464"><text:span text:style-name="T464_1">Capacity-building<text:s/>and<text:s/>learning<text:s/>agendas:</text:span><text:span text:style-name="T464_2"><text:s/>Mapping<text:s/>of<text:s/>training<text:s/>needs<text:s/>underway<text:s/>to<text:s/>support<text:s/>WROs<text:s/>and<text:s/>feminist<text:s/>funds.</text:span></text:p>
        </text:list-item>
      </text:list>
      <text:p text:style-name="P465"/>
      <text:p text:style-name="P466"><text:span text:style-name="T466_1">Ongoing<text:s/>priorities<text:s/>include<text:s/></text:span><text:span text:style-name="T466_2">finali</text:span><text:span text:style-name="T466_3">s</text:span><text:span text:style-name="T466_4">ing<text:s/></text:span><text:span text:style-name="T466_5">the<text:s/>MEL<text:s/>framework,<text:s/>resource<text:s/></text:span><text:span text:style-name="T466_6">mobili</text:span><text:span text:style-name="T466_7">s</text:span><text:span text:style-name="T466_8">ation<text:s/></text:span><text:span text:style-name="T466_9">strategy,<text:s/>and<text:s/>governance<text:s/>structure,<text:s/>alongside<text:s/>continued<text:s/>donor<text:s/>outreach<text:s/>and<text:s/>engagement.</text:span></text:p>
      <text:p text:style-name="P467"/>
      <text:p text:style-name="P468"><text:span text:style-name="T468_1">Describe<text:s/>any<text:s/>changes<text:s/>to<text:s/>this<text:s/>output<text:s/>during<text:s/>the<text:s/>past<text:s/>year,<text:s/>and<text:s/>any<text:s/>planned<text:s/>changes<text:s/></text:span><text:span text:style-name="T468_2">as<text:s/>a<text:s/>result<text:s/>of</text:span><text:span text:style-name="T468_3"><text:s/>this<text:s/>review.<text:s/></text:span></text:p>
      <text:p text:style-name="P469"/>
      <text:p text:style-name="P470"><text:span text:style-name="T470_1">Indicator<text:s/>3.5<text:s/>was<text:s/>added<text:s/>to<text:s/>inc</text:span><text:span text:style-name="T470_2">lude<text:s/>funding<text:s/>for<text:s/>the<text:s/>development<text:s/>or<text:s/>FRF<text:s/>agreed<text:s/>with<text:s/>a<text:s/>BC<text:s/>addendum.<text:s/></text:span></text:p>
      <text:p text:style-name="P471"/>
      <text:p text:style-name="P472"><text:span text:style-name="T472_1">Progress<text:s/>on<text:s/>recommendations<text:s/>from<text:s/>the<text:s/>previous<text:s/>AR<text:s/>(if<text:s/>completed),<text:s/>lessons<text:s/>learned<text:s/>this<text:s/>year<text:s/>and<text:s/>recommendations<text:s/></text:span><text:span text:style-name="T472_2">for<text:s/>the<text:s/>year<text:s/>ahead<text:s/></text:span></text:p>
      <text:p text:style-name="P473"/>
      <text:p text:style-name="P474"><text:span text:style-name="T474_1">Last<text:s/>year’s<text:s/>recommendations<text:s/>have<text:s/>been<text:s/>taken<text:s/>on<text:s/>board<text:s/>and<text:s/>are<text:s/>either<text:s/>met<text:s/>or<text:s/>being<text:s/>addressed.<text:s/></text:span><text:span text:style-name="T474_2">Annex<text:s/>D</text:span><text:span text:style-name="T474_3"><text:s/>provides<text:s/>the<text:s/>full<text:s/>list<text:s/>of<text:s/>25<text:s/>recommendations,<text:s/>notes<text:s/>action<text:s/>taken<text:s/>and<text:s/>codes<text:s/>them<text:s/>green<text:s/>or<text:s/>amber.</text:span><text:span text:style-name="T474_4"><text:s/></text:span></text:p>
      <table:table table:style-name="Table13"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42">
          <table:table-cell table:style-name="Cell136">
            <text:p text:style-name="P475"><text:span text:style-name="T475_1">Output<text:s/>Title<text:s/></text:span></text:p>
          </table:table-cell>
          <table:table-cell table:style-name="Cell137" table:number-columns-spanned="4">
            <text:p text:style-name="P476"><text:span text:style-name="T476_1">Strengthened<text:s/>and<text:s/>sustainable<text:s/>funding<text:s/>mechanism<text:s/>making<text:s/>WROs<text:s/>and<text:s/>movements<text:s/>less<text:s/>reliant<text:s/>on<text:s/>renewed<text:s/>donor<text:s/>funding<text:s/>and<text:s/>better<text:s/>able<text:s/>to<text:s/>attract<text:s/>philanthropic<text:s/>funding<text:s/>[component<text:s/>A]</text:span></text:p>
          </table:table-cell>
          <table:covered-table-cell/>
          <table:covered-table-cell/>
          <table:covered-table-cell/>
        </table:table-row>
        <table:table-row table:style-name="Row43">
          <table:table-cell table:style-name="Cell138" table:number-columns-spanned="2">
            <text:p text:style-name="P477"><text:span text:style-name="T477_1">Output<text:s/>number:<text:s/></text:span></text:p>
          </table:table-cell>
          <table:covered-table-cell/>
          <table:table-cell table:style-name="Cell139">
            <text:p text:style-name="P478"><text:span text:style-name="T478_1">4</text:span></text:p>
          </table:table-cell>
          <table:table-cell table:style-name="Cell140">
            <text:p text:style-name="P479"><text:span text:style-name="T479_1">Output<text:s/>Score:<text:s/></text:span></text:p>
          </table:table-cell>
          <table:table-cell table:style-name="Cell141">
            <text:p text:style-name="P480"><text:span text:style-name="T480_1"><text:s/>Output<text:s/>met<text:s/>expectation<text:s/>(A)</text:span></text:p>
          </table:table-cell>
        </table:table-row>
        <table:table-row table:style-name="Row44">
          <table:table-cell table:style-name="Cell142" table:number-columns-spanned="2">
            <text:p text:style-name="P481"><text:span text:style-name="T481_1">Impact<text:s/>weighting<text:s/>(%):<text:s text:c="2"/></text:span></text:p>
          </table:table-cell>
          <table:covered-table-cell/>
          <table:table-cell table:style-name="Cell143">
            <text:p text:style-name="P482"><text:span text:style-name="T482_1">5%</text:span></text:p>
          </table:table-cell>
          <table:table-cell table:style-name="Cell144">
            <text:p text:style-name="P483"><text:span text:style-name="T483_1">Weighting<text:s/>revised<text:s/>since<text:s/>last<text:s/></text:span><text:span text:style-name="T483_2">AR?</text:span><text:span text:style-name="T483_3"><text:s/></text:span></text:p>
          </table:table-cell>
          <table:table-cell table:style-name="Cell145">
            <text:p text:style-name="P484"><text:span text:style-name="T484_1">No</text:span></text:p>
          </table:table-cell>
        </table:table-row>
      </table:table>
      <text:p text:style-name="P485"/>
      <text:p text:style-name="P486"/>
      <text:p text:style-name="P487"/>
      <table:table table:style-name="Table14">
        <table:table-column table:style-name="Column53"/>
        <table:table-column table:style-name="Column54"/>
        <table:table-column table:style-name="Column55"/>
        <table:table-row table:style-name="Row45">
          <table:table-cell table:style-name="Cell146">
            <text:p text:style-name="P488"><text:span text:style-name="T488_1">Indicator(s)</text:span></text:p>
          </table:table-cell>
          <table:table-cell table:style-name="Cell147">
            <text:p text:style-name="P489"><text:span text:style-name="T489_1">Milestone(s)<text:s/>for<text:s/>this<text:s/>review</text:span></text:p>
          </table:table-cell>
          <table:table-cell table:style-name="Cell148">
            <text:p text:style-name="P490"><text:span text:style-name="T490_1">Progress<text:s/></text:span></text:p>
          </table:table-cell>
        </table:table-row>
        <table:table-row table:style-name="Row46">
          <table:table-cell table:style-name="Cell149">
            <text:p text:style-name="P491"><text:span text:style-name="T491_1">4.1<text:s/>(EF<text:s/>1420):</text:span><text:span text:style-name="T491_2"><text:s/>Donations<text:s/>by<text:s/>individual<text:s/>and<text:s/>institutional<text:s/>funders<text:s/>to<text:s/>the<text:s/>EF<text:s/>in<text:s/>support<text:s/>of<text:s/>granting<text:s/>programmes.</text:span></text:p>
          </table:table-cell>
          <table:table-cell table:style-name="Cell150">
            <text:p text:style-name="P492"><text:span text:style-name="T492_1">An<text:s/>additional<text:s/></text:span><text:span text:style-name="T492_2">$</text:span><text:span text:style-name="T492_3">12.</text:span><text:span text:style-name="T492_4">1</text:span><text:span text:style-name="T492_5"><text:s/>M</text:span><text:span text:style-name="T492_6"><text:s/>CAD<text:s/>from<text:s/>philanthropy<text:s/></text:span></text:p>
          </table:table-cell>
          <table:table-cell table:style-name="Cell151">
            <text:p text:style-name="P493"><text:span text:style-name="T493_1">N</text:span><text:span text:style-name="T493_2">early</text:span><text:span text:style-name="T493_3"><text:s/>met:</text:span><text:span text:style-name="T493_4"><text:s/></text:span><text:span text:style-name="T493_5">An<text:s/>additional<text:s/>$11.7M<text:s/>CAD<text:s/>from<text:s/></text:span><text:span text:style-name="T493_6">philanthropy</text:span></text:p>
          </table:table-cell>
        </table:table-row>
        <table:table-row table:style-name="Row47">
          <table:table-cell table:style-name="Cell152">
            <text:p text:style-name="P494"><text:span text:style-name="T494_1">4.2<text:s/>(EF<text:s/>1410):<text:s/></text:span><text:span text:style-name="T494_2">Positive<text:s/>returns<text:s/>on<text:s/>gender<text:s/>lens<text:s/>EF<text:s/>investment<text:s/>funds<text:s/>in<text:s/>support<text:s/>of<text:s/>granting<text:s/>programmes<text:s/>-<text:s/>annual<text:s/>total<text:s/>value<text:s/>of<text:s/>EF<text:s/>investment<text:s/>portfolio<text:s/>products.</text:span></text:p>
          </table:table-cell>
          <table:table-cell table:style-name="Cell153">
            <text:p text:style-name="P495"><text:span text:style-name="T495_1">$29</text:span><text:span text:style-name="T495_2">7</text:span><text:span text:style-name="T495_3">m<text:s/></text:span><text:span text:style-name="T495_4">CAD</text:span></text:p>
            <text:p text:style-name="P496"><text:span text:style-name="T496_1">(<text:s/>March</text:span><text:span text:style-name="T496_2"><text:s/>20</text:span><text:span text:style-name="T496_3">25)</text:span></text:p>
          </table:table-cell>
          <table:table-cell table:style-name="Cell154">
            <text:p text:style-name="P497"><text:span text:style-name="T497_1">Exceeded</text:span></text:p>
            <text:p text:style-name="P498"><text:span text:style-name="T498_1">$316.8m</text:span></text:p>
          </table:table-cell>
        </table:table-row>
        <table:table-row table:style-name="Row48">
          <table:table-cell table:style-name="Cell155">
            <text:p text:style-name="P499"><text:span text:style-name="T499_1">4.3:<text:s/></text:span><text:span text:style-name="T499_2">#<text:s/>of<text:s/>FCDO<text:s/>outreach<text:s/>initiatives<text:s/>to<text:s/>encourage<text:s/>additional<text:s/>EF<text:s/>funding.<text:s/></text:span></text:p>
          </table:table-cell>
          <table:table-cell table:style-name="Cell156">
            <text:p text:style-name="P500"><text:span text:style-name="T500_1">N/A</text:span></text:p>
          </table:table-cell>
          <table:table-cell table:style-name="Cell157">
            <text:p text:style-name="P501"><text:span text:style-name="T501_1">Reported<text:s/>below</text:span></text:p>
          </table:table-cell>
        </table:table-row>
      </table:table>
      <text:p text:style-name="P502"><text:span text:style-name="T502_1">Briefly<text:s/>describe<text:s/>the<text:s/>output’s<text:s/>activities<text:s/>and<text:s/>provide<text:s/>supporting<text:s/>narrative<text:s/>for<text:s/>the<text:s/>score.</text:span><text:span text:style-name="T502_2"><text:line-break/></text:span></text:p>
      <text:p text:style-name="P503"><text:span text:style-name="T503_1">T</text:span><text:span text:style-name="T503_2">he<text:s/>amount<text:s/>raised<text:s/></text:span><text:span text:style-name="T503_3">narrowly<text:s/>missed</text:span><text:span text:style-name="T503_4"><text:s/>the<text:s/>target<text:s/></text:span><text:span text:style-name="T503_5">but</text:span><text:span text:style-name="T503_6"><text:s/>given<text:s/>the<text:s/></text:span><text:span text:style-name="T503_7">context</text:span><text:span text:style-name="T503_8"><text:s/></text:span><text:span text:style-name="T503_9">o</text:span><text:span text:style-name="T503_10">f<text:s/>the<text:s/></text:span><text:span text:style-name="T503_11">halting</text:span><text:span text:style-name="T503_12"><text:s/>of<text:s/>USAID<text:s/>funding<text:s/>and<text:s/>the<text:s/>attack<text:s/>on<text:s/>US<text:s/></text:span><text:span text:style-name="T503_13">Philanthropy</text:span><text:span text:style-name="T503_14"><text:s/>–<text:s/>particularly<text:s/>around<text:s/>gender,<text:s/>this<text:s/>is<text:s/>impressive.<text:s/></text:span><text:span text:style-name="T503_15">This<text:s/>output<text:s/>has<text:s/>been<text:s/>scored<text:s/>as<text:s/>A.</text:span></text:p>
      <text:p text:style-name="P504"><text:span text:style-name="T504_1">Indicator<text:s/>4.1:</text:span><text:span text:style-name="T504_2"><text:s/></text:span><text:span text:style-name="T504_3">Donations<text:s/>by<text:s/>individual<text:s/>and<text:s/>institutional<text:s/>funders<text:s/>to<text:s/>EF<text:s/>in<text:s/>support<text:s/>of<text:s/>granting<text:s/>programs.</text:span><text:span text:style-name="T504_4"><text:line-break/></text:span><text:span text:style-name="T504_5">Progress:</text:span><text:span text:style-name="T504_6"><text:s/></text:span><text:span text:style-name="T504_7">$11.7M<text:s/>CAD<text:s/>achieved</text:span><text:span text:style-name="T504_8">;<text:s/>milestone<text:s/></text:span><text:span text:style-name="T504_9">just<text:s/>missed.</text:span><text:span text:style-name="T504_10"><text:line-break/>Philanthropic<text:s/>contributions<text:s/>remained<text:s/>stable<text:s/>despite<text:s/>global<text:s/>economic<text:s/>uncertainty<text:s/>and<text:s/>competing<text:s/>priorities<text:s/>among<text:s/>donors.<text:s/>Key<text:s/>successes<text:s/>include<text:s/>multi-year<text:s/>commitments<text:s/>from<text:s/>existing<text:s/>partners<text:s/>and<text:s/>targeted<text:s/>donor<text:s/>engagement<text:s/>through<text:s/>events<text:s/>in<text:s/>Toronto,<text:s/>London,<text:s/>and<text:s/>New<text:s/>York.<text:s/>However,<text:s/></text:span><text:span text:style-name="T504_11">Equality<text:s/>Fund</text:span><text:span text:style-name="T504_12"><text:s/>notes<text:s/>that<text:s/>overall<text:s/>charitable<text:s/>giving<text:s/>is<text:s/>stagnant,<text:s/>with<text:s/>some<text:s/>donors<text:s/>shifting<text:s/>focus<text:s/>toward<text:s/>democracy<text:s/>and<text:s/>political<text:s/>action<text:s/>funding<text:s/>in<text:s/>response<text:s/>to<text:s/>global<text:s/>elections<text:s/>and<text:s/>rising<text:s/>authoritarianism.</text:span></text:p>
      <text:p text:style-name="P505"><text:span text:style-name="T505_1"><draw:rect svg:x="0cm" svg:y="0cm" svg:width="0cm" svg:height="0.053cm" draw:style-name="FR11" text:anchor-type="as-char" draw:z-index="0"/></text:span></text:p>
      <text:p text:style-name="P506"><text:span text:style-name="T506_1">Indicator<text:s/>4.2:</text:span><text:span text:style-name="T506_2"><text:s/></text:span><text:span text:style-name="T506_3">Positive<text:s/>returns<text:s/>on<text:s/>gender-lens<text:s/>EF<text:s/>investment<text:s/>funds<text:s/>in<text:s/>support<text:s/>of<text:s/>granting<text:s/>programs.</text:span><text:span text:style-name="T506_4"><text:line-break/></text:span><text:span text:style-name="T506_5">Progress:</text:span><text:span text:style-name="T506_6"><text:s/></text:span><text:span text:style-name="T506_7">Exceeded<text:s/>–<text:s/>$316.8M<text:s/>CAD<text:s/>achieved.</text:span><text:span text:style-name="T506_8"><text:line-break/>The<text:s/>investment<text:s/>portfolio<text:s/>delivered<text:s/>a<text:s/>9.8%<text:s/>annual<text:s/>return,<text:s/>contributing<text:s/>$14.1M<text:s/>to<text:s/>grant</text:span><text:span text:style-name="T506_9">-</text:span><text:span text:style-name="T506_10">making<text:s/>and<text:s/>operations.<text:s/>This<text:s/>performance<text:s/>underscores<text:s/>the<text:s/>strength<text:s/>of<text:s/></text:span><text:span text:style-name="T506_11">Equality<text:s/>Fund</text:span><text:span text:style-name="T506_12">’s<text:s/>blended<text:s/>finance<text:s/>model,<text:s/>which<text:s/>continues<text:s/>to<text:s/>generate<text:s/>predictable<text:s/>funding<text:s/>flows<text:s/>independent<text:s/>of<text:s/>donor<text:s/>volatility.<text:s/>Over<text:s/>five<text:s/>years,<text:s/>cumulative<text:s/>returns<text:s/>have<text:s/>reached<text:s/>$80.7M,<text:s/>with<text:s/>$43.2M<text:s/>disbursed<text:s/>to<text:s/>support<text:s/>feminist<text:s/>movements.</text:span></text:p>
      <text:p text:style-name="P507"><text:span text:style-name="T507_1"><draw:rect svg:x="0cm" svg:y="0cm" svg:width="0cm" svg:height="0.053cm" draw:style-name="FR12" text:anchor-type="as-char" draw:z-index="0"/></text:span></text:p>
      <text:p text:style-name="P508"><text:span text:style-name="T508_1">Indicator<text:s/>4.3:</text:span><text:span text:style-name="T508_2"><text:s/></text:span><text:span text:style-name="T508_3">Number<text:s/>of<text:s/>FCDO<text:s/>outreach<text:s/>initiatives<text:s/>to<text:s/>encourage<text:s/>additional<text:s/>EF<text:s/>funding.</text:span><text:span text:style-name="T508_4"><text:line-break/></text:span><text:span text:style-name="T508_5">Progress:</text:span><text:span text:style-name="T508_6"><text:s/></text:span><text:span text:style-name="T508_7">N</text:span><text:span text:style-name="T508_8">o<text:s/>new<text:s/>commitments<text:s/></text:span><text:span text:style-name="T508_9">materiali</text:span><text:span text:style-name="T508_10">s</text:span><text:span text:style-name="T508_11">ed<text:s/></text:span><text:span text:style-name="T508_12">this</text:span><text:span text:style-name="T508_13"><text:s/>reporting</text:span><text:span text:style-name="T508_14"><text:s/>year</text:span><text:span text:style-name="T508_15"><text:s/></text:span></text:p>
      <text:p text:style-name="P509"><text:span text:style-name="T509_1"><text:line-break/></text:span><text:span text:style-name="T509_2">I</text:span><text:span text:style-name="T509_3">n<text:s/>March<text:s/>20</text:span><text:span text:style-name="T509_4">25,<text:s/></text:span><text:span text:style-name="T509_5">FCDO<text:s/></text:span><text:span text:style-name="T509_6">held<text:s/>a</text:span><text:span text:style-name="T509_7"><text:s/></text:span><text:span text:style-name="T509_8">roundtable</text:span><text:span text:style-name="T509_9"><text:s/>at<text:s/>CSW<text:s/>to<text:s/>bring<text:s/>together<text:s/>funders</text:span><text:span text:style-name="T509_10"><text:s/>following<text:s/>its<text:s/>announcement<text:s/>of<text:s/>the<text:s/>WRO<text:s/>Signature<text:s/></text:span><text:span text:style-name="T509_11">Initiative</text:span><text:span text:style-name="T509_12"><text:s/>which<text:s/>signalled<text:s/></text:span><text:span text:style-name="T509_13">its</text:span><text:span text:style-name="T509_14"><text:s/></text:span><text:span text:style-name="T509_15">commi</text:span><text:span text:style-name="T509_16">tment</text:span><text:span text:style-name="T509_17"><text:s/>to<text:s/>enabling<text:s/>the<text:s/>ecosystem<text:s/>to<text:s/>thriv</text:span><text:span text:style-name="T509_18">e.</text:span><text:span text:style-name="T509_19"><text:s/>FCDO<text:s/>has<text:s/>continued<text:s/>to<text:s/>work<text:s/>with<text:s/>Equality<text:s/>F</text:span><text:span text:style-name="T509_20">und<text:s/>on<text:s/>this</text:span><text:span text:style-name="T509_21">,<text:s/></text:span><text:span text:style-name="T509_22">not<text:s/>least<text:s/>working<text:s/>with<text:s/></text:span><text:span text:style-name="T509_23">key<text:s/>bilateral<text:s/>and<text:s/>philanthropic<text:s/>partners</text:span><text:span text:style-name="T509_24"><text:s/>in<text:s/>this<text:s/>year</text:span><text:span text:style-name="T509_25">.<text:s/>This<text:s/>reporting<text:s/>year<text:s/>saw<text:s/>many<text:s/>elections</text:span><text:span text:style-name="T509_26"><text:s/>which<text:s/>delayed<text:s/>decisions<text:s/>to<text:s/>the<text:s/>following</text:span><text:span text:style-name="T509_27"><text:s/>reporting</text:span><text:span text:style-name="T509_28"><text:s/>year</text:span><text:span text:style-name="T509_29">.</text:span></text:p>
      <text:p text:style-name="P510"><text:span text:style-name="T510_1">FCDO<text:s/>should<text:s/>continue<text:s/>the<text:s/>strong<text:s/>partnership<text:s/>with<text:s/></text:span><text:span text:style-name="T510_2">Equality<text:s/>Fund</text:span><text:span text:style-name="T510_3"><text:s/>and<text:s/>continue<text:s/>to<text:s/></text:span><text:span text:style-name="T510_4">take</text:span><text:span text:style-name="T510_5"><text:s/>opportunities<text:s/>to<text:s/>support<text:s/>them<text:s/></text:span><text:span text:style-name="T510_6">in<text:s/></text:span><text:span text:style-name="T510_7">galvanising<text:s/>new<text:s/></text:span><text:span text:style-name="T510_8">funding<text:s/>for<text:s/>WROs.<text:s/></text:span><text:span text:style-name="T510_9"><text:s/></text:span></text:p>
      <text:p text:style-name="P511"><text:span text:style-name="T51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512"><text:span text:style-name="T512_1">The<text:s/>FCDO<text:s/>should<text:s/>continue<text:s/>to<text:s/>look<text:s/></text:span><text:span text:style-name="T512_2">for<text:s/>opportunities<text:s/></text:span><text:span text:style-name="T512_3">to<text:s/>support<text:s/></text:span><text:span text:style-name="T512_4">resource<text:s/>flows<text:s/>to<text:s/></text:span><text:span text:style-name="T512_5">the<text:s/></text:span><text:span text:style-name="T512_6">ecosystem.<text:s/>The<text:s/>Wilton<text:s/>Park<text:s/>event<text:s/>on<text:s/>Innovative<text:s/>Financing<text:s/></text:span><text:span text:style-name="T512_7">in<text:s/>2026<text:s/>will<text:s/>provide<text:s/>further<text:s/>opportunity<text:s/>for<text:s/>this.<text:s/></text:span></text:p>
      <text:p text:style-name="P513"><text:span text:style-name="T513_1">Targets</text:span><text:span text:style-name="T513_2"><text:s/>in<text:s/>the<text:s/></text:span><text:span text:style-name="T513_3">logframe</text:span><text:span text:style-name="T513_4"><text:s/>on<text:s/>additional<text:s/>funding<text:s/>should<text:s/>be<text:s/>revisited<text:s/>given<text:s/>the<text:s/>change<text:s/>in<text:s/>global<text:s/>context.<text:s/></text:span></text:p>
      <table:table table:style-name="Table15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49">
          <table:table-cell table:style-name="Cell158">
            <text:p text:style-name="P514"><text:span text:style-name="T514_1">Output<text:s/>Title<text:s/></text:span></text:p>
          </table:table-cell>
          <table:table-cell table:style-name="Cell159" table:number-columns-spanned="4">
            <text:p text:style-name="P515"><text:span text:style-name="T515_1">WROs<text:s/>and<text:s/>women<text:s/>leaders<text:s/>facilitated<text:s/>to<text:s/>meaningfully<text:s/>participate<text:s/>in<text:s/>key<text:s/>meetings<text:s/>[Component<text:s/>B]</text:span></text:p>
          </table:table-cell>
          <table:covered-table-cell/>
          <table:covered-table-cell/>
          <table:covered-table-cell/>
        </table:table-row>
        <table:table-row table:style-name="Row50">
          <table:table-cell table:style-name="Cell160" table:number-columns-spanned="2">
            <text:p text:style-name="P516"><text:span text:style-name="T516_1">Output<text:s/>number:<text:s/></text:span></text:p>
          </table:table-cell>
          <table:covered-table-cell/>
          <table:table-cell table:style-name="Cell161">
            <text:p text:style-name="P517"><text:span text:style-name="T517_1">5</text:span></text:p>
          </table:table-cell>
          <table:table-cell table:style-name="Cell162">
            <text:p text:style-name="P518"><text:span text:style-name="T518_1">Output<text:s/>Score:<text:s/></text:span></text:p>
          </table:table-cell>
          <table:table-cell table:style-name="Cell163">
            <text:p text:style-name="P519"><text:span text:style-name="T519_1">Output</text:span><text:span text:style-name="T519_2">s<text:s/></text:span><text:span text:style-name="T519_3">exceeded<text:s/>expectation<text:s/>A+</text:span></text:p>
          </table:table-cell>
        </table:table-row>
        <table:table-row table:style-name="Row51">
          <table:table-cell table:style-name="Cell164" table:number-columns-spanned="2">
            <text:p text:style-name="P520"><text:span text:style-name="T520_1">Impact<text:s/>weighting<text:s/>(%):<text:s text:c="2"/></text:span></text:p>
          </table:table-cell>
          <table:covered-table-cell/>
          <table:table-cell table:style-name="Cell165">
            <text:p text:style-name="P521"><text:span text:style-name="T521_1">10%</text:span></text:p>
          </table:table-cell>
          <table:table-cell table:style-name="Cell166">
            <text:p text:style-name="P522"><text:span text:style-name="T522_1">Weighting<text:s/>revised<text:s/>since<text:s/>last<text:s/></text:span><text:span text:style-name="T522_2">AR?</text:span><text:span text:style-name="T522_3"><text:s/></text:span></text:p>
          </table:table-cell>
          <table:table-cell table:style-name="Cell167">
            <text:p text:style-name="P523"><text:span text:style-name="T523_1">N/A</text:span></text:p>
          </table:table-cell>
        </table:table-row>
      </table:table>
      <text:p text:style-name="P524"/>
      <table:table table:style-name="Table16">
        <table:table-column table:style-name="Column61"/>
        <table:table-column table:style-name="Column62"/>
        <table:table-column table:style-name="Column63"/>
        <table:table-row table:style-name="Row52">
          <table:table-cell table:style-name="Cell168">
            <text:p text:style-name="P525"><text:span text:style-name="T525_1">Indicator(s)</text:span></text:p>
          </table:table-cell>
          <table:table-cell table:style-name="Cell169">
            <text:p text:style-name="P526"><text:span text:style-name="T526_1">Milestone(s)<text:s/>for<text:s/>this<text:s/>review</text:span></text:p>
          </table:table-cell>
          <table:table-cell table:style-name="Cell170">
            <text:p text:style-name="P527"><text:span text:style-name="T527_1">Progress<text:s/></text:span></text:p>
          </table:table-cell>
        </table:table-row>
        <table:table-row table:style-name="Row53">
          <table:table-cell table:style-name="Cell171">
            <text:p text:style-name="P528"><text:span text:style-name="T528_1">5.1<text:s/></text:span><text:bookmark-start text:name="_Hlk214635759"/><text:span text:style-name="T528_2">#<text:s/>fellowships<text:s/></text:span><text:span text:style-name="T528_3">awarded<text:s/></text:span><text:span text:style-name="T528_4">disaggregated<text:s/>by<text:s/>region,<text:s/>country,<text:s/>age,<text:s/>diverse<text:s/>genders,<text:s/>disability</text:span><text:span text:style-name="T528_5"><text:s/></text:span><text:bookmark-end text:name="_Hlk214635759"/></text:p>
            <text:p text:style-name="P529"/>
          </table:table-cell>
          <table:table-cell table:style-name="Cell172">
            <text:p text:style-name="P530"><text:span text:style-name="T530_1">61</text:span><text:span text:style-name="T530_2"><text:s/></text:span></text:p>
          </table:table-cell>
          <table:table-cell table:style-name="Cell173">
            <text:p text:style-name="P531"><text:span text:style-name="T531_1">Exceeded:<text:s/></text:span><text:span text:style-name="T531_2">112</text:span><text:span text:style-name="T531_3"><text:s/></text:span></text:p>
          </table:table-cell>
        </table:table-row>
        <table:table-row table:style-name="Row54">
          <table:table-cell table:style-name="Cell174">
            <text:p text:style-name="P532"><text:span text:style-name="T532_1">5.2<text:s/></text:span><text:bookmark-start text:name="_Hlk214635905"/><text:span text:style-name="T532_2">#<text:s/>events<text:s/>attended<text:s/>or<text:s/>organised<text:s/>by<text:s/>WOSSO<text:s/>Fellows<text:s/>as<text:s/>part<text:s/>of<text:s/>their<text:s/>advocacy<text:s/>plan<text:s/>disaggregated<text:s/>by<text:s/>level<text:s/>(national,<text:s/>regional,<text:s/>international)</text:span><text:bookmark-end text:name="_Hlk214635905"/></text:p>
          </table:table-cell>
          <table:table-cell table:style-name="Cell175">
            <text:p text:style-name="P533"><text:span text:style-name="T533_1">118</text:span></text:p>
          </table:table-cell>
          <table:table-cell table:style-name="Cell176">
            <text:p text:style-name="P534"><text:span text:style-name="T534_1">443</text:span></text:p>
            <text:p text:style-name="P535"/>
          </table:table-cell>
        </table:table-row>
        <table:table-row table:style-name="Row55">
          <table:table-cell table:style-name="Cell177">
            <text:p text:style-name="P536"><text:span text:style-name="T536_1">5.3<text:s/></text:span><text:span text:style-name="T536_2">#<text:s/>of<text:s/>instances<text:s/>where<text:s/>fellows'<text:s/>voices/demands/evidence<text:s/>is<text:s/>incorporated<text:s/>in<text:s/>outcome<text:s/>documents<text:s/>from<text:s/>national,<text:s/>regional<text:s/>and<text:s/>international<text:s/>meetings</text:span></text:p>
          </table:table-cell>
          <table:table-cell table:style-name="Cell178">
            <text:p text:style-name="P537"><text:span text:style-name="T537_1">12</text:span></text:p>
          </table:table-cell>
          <table:table-cell table:style-name="Cell179">
            <text:p text:style-name="P538"><text:span text:style-name="T538_1">18</text:span></text:p>
          </table:table-cell>
        </table:table-row>
        <table:table-row table:style-name="Row56">
          <table:table-cell table:style-name="Cell180">
            <text:p text:style-name="P539"><text:span text:style-name="T539_1">5.4<text:s/></text:span><text:span text:style-name="T539_2">Qualitative:<text:s/>type<text:s/>and<text:s/>level<text:s/>of<text:s/>impact<text:s/>of<text:s/>advocacy<text:s/>engagements</text:span></text:p>
          </table:table-cell>
          <table:table-cell table:style-name="Cell181">
            <text:p text:style-name="P540"><text:span text:style-name="T540_1">NA</text:span></text:p>
          </table:table-cell>
          <table:table-cell table:style-name="Cell182">
            <text:p text:style-name="P541"><text:span text:style-name="T541_1">Reported<text:s/>below</text:span></text:p>
          </table:table-cell>
        </table:table-row>
      </table:table>
      <text:p text:style-name="P542"/>
      <text:p text:style-name="P543"><text:span text:style-name="T543_1">Briefly<text:s/>describe<text:s/>the<text:s/>output’s<text:s/>activities<text:s/>and<text:s/>provide<text:s/>supporting<text:s/>narrative<text:s/>for<text:s/>the<text:s/>score.<text:s/></text:span></text:p>
      <text:p text:style-name="P544"><text:span text:style-name="T544_1">This<text:s/>output<text:s/>has<text:s/>scored<text:s/></text:span><text:span text:style-name="T544_2">A+<text:s/>as<text:s/>it<text:s/>has<text:s/>exceeded<text:s/>all<text:s/>out</text:span><text:span text:style-name="T544_3">puts.<text:s/></text:span></text:p>
      <text:p text:style-name="P545"><text:span text:style-name="T545_1">The<text:s/>stories<text:s/>of<text:s/>change<text:s/>in<text:s/>the<text:s/>annual<text:s/>report</text:span><text:span text:style-name="T545_2"><text:s/>show<text:s/>how<text:s/>fellowships<text:s/>have<text:s/>aided<text:s/>young<text:s/>women<text:s/>to<text:s/>build<text:s/>confidence<text:s/>and<text:s/>credibility</text:span><text:span text:style-name="T545_3"><text:s/>and</text:span><text:span text:style-name="T545_4"><text:s/>develop<text:s/>important<text:s/>networks.<text:s/>As<text:s/>well<text:s/>as<text:s/>being<text:s/>able<text:s/>to<text:s/>raise<text:s/>their<text:s/>voices,<text:s/>they<text:s/>are<text:s/>shaping<text:s/>the<text:s/>conversations.</text:span></text:p>
      <text:p text:style-name="P546"><text:span text:style-name="T546_1">Indicator<text:s/></text:span><text:span text:style-name="T546_2">5</text:span><text:span text:style-name="T546_3">.</text:span><text:span text:style-name="T546_4">1</text:span><text:span text:style-name="T546_5">:</text:span><text:span text:style-name="T546_6"><text:s/></text:span><text:span text:style-name="T546_7">#<text:s/>fellowships<text:s/>awarded<text:s/>disaggregated<text:s/>by<text:s/>region,<text:s/>country,<text:s/>age,<text:s/>diverse<text:s/>genders,<text:s/>disability<text:s/></text:span></text:p>
      <text:p text:style-name="P547"><text:span text:style-name="T547_1">Progress:</text:span><text:span text:style-name="T547_2"><text:s/></text:span><text:span text:style-name="T547_3">Exceeded<text:s/>–<text:s/></text:span><text:span text:style-name="T547_4">11</text:span><text:span text:style-name="T547_5">2</text:span><text:span text:style-name="T547_6"><text:s/>Fellows</text:span></text:p>
      <text:p text:style-name="P548"><text:span text:style-name="T548_1">During<text:s/>the<text:s/>reporting<text:s/>period,<text:s/>the<text:s/>Women<text:s/>of<text:s/>the<text:s/>South<text:s/>Speak<text:s/>Out<text:s/>(WOSSO)<text:s/></text:span><text:span text:style-name="T548_2">supported<text:s/></text:span><text:span text:style-name="T548_3">1</text:span><text:span text:style-name="T548_4">12</text:span><text:span text:style-name="T548_5"><text:s/>f</text:span><text:span text:style-name="T548_6">ellows</text:span><text:span text:style-name="T548_7"><text:s/>across<text:s/>Sub-Saharan<text:s/>Africa,<text:s/>Asia-Pacific,<text:s/>MENA,<text:s/>and<text:s/>LATAC.</text:span><text:span text:style-name="T548_8"><text:s/>The<text:s/>Asia-<text:s/>Pacific<text:s/>fellow<text:s/>were<text:s/>recruited<text:s/>in<text:s/>one<text:s/>large<text:s/>co</text:span><text:span text:style-name="T548_9">hort<text:s/>rather<text:s/>than<text:s/>having<text:s/>two<text:s/>planned<text:s/>cohorts<text:s/>as<text:s/>in<text:s/>other<text:s/>regions</text:span><text:span text:style-name="T548_10">,</text:span><text:span text:style-name="T548_11"><text:s/>w</text:span><text:span text:style-name="T548_12">hich<text:s/>has<text:s/>meant<text:s/>more<text:s/>fellows<text:s/>were<text:s/></text:span><text:span text:style-name="T548_13">recruited<text:s/>in<text:s/>this<text:s/>reporting<text:s/>year<text:s/></text:span><text:span text:style-name="T548_14">rather<text:s/>than<text:s/>the<text:s/>next</text:span><text:span text:style-name="T548_15">.<text:s/></text:span><text:span text:style-name="T548_16"><text:line-break/></text:span></text:p>
      <table:table table:style-name="Table17">
        <table:table-column table:style-name="Column64"/>
        <table:table-column table:style-name="Column65"/>
        <table:table-column table:style-name="Column66"/>
        <table:table-row table:style-name="Row57">
          <table:table-cell table:style-name="Cell183">
            <text:p text:style-name="P549"><text:span text:style-name="T549_1">Region</text:span></text:p>
          </table:table-cell>
          <table:table-cell table:style-name="Cell184">
            <text:p text:style-name="P550"><text:span text:style-name="T550_1">#</text:span></text:p>
          </table:table-cell>
          <table:table-cell table:style-name="Cell185">
            <text:p text:style-name="P551"><text:span text:style-name="T551_1">%</text:span></text:p>
          </table:table-cell>
        </table:table-row>
        <table:table-row table:style-name="Row58">
          <table:table-cell table:style-name="Cell186">
            <text:p text:style-name="P552"><text:span text:style-name="T552_1">Asia-Pacific</text:span></text:p>
          </table:table-cell>
          <table:table-cell table:style-name="Cell187">
            <text:p text:style-name="P553"><text:span text:style-name="T553_1">80</text:span></text:p>
          </table:table-cell>
          <table:table-cell table:style-name="Cell188">
            <text:p text:style-name="P554"><text:span text:style-name="T554_1">71%</text:span></text:p>
          </table:table-cell>
        </table:table-row>
        <table:table-row table:style-name="Row59">
          <table:table-cell table:style-name="Cell189">
            <text:p text:style-name="P555"><text:span text:style-name="T555_1">Latin<text:s/>America/</text:span><text:span text:style-name="T555_2">Caribbean</text:span><text:span text:style-name="T555_3"><text:s/>(LATAC)</text:span></text:p>
          </table:table-cell>
          <table:table-cell table:style-name="Cell190">
            <text:p text:style-name="P556"><text:span text:style-name="T556_1">5</text:span></text:p>
          </table:table-cell>
          <table:table-cell table:style-name="Cell191">
            <text:p text:style-name="P557"><text:span text:style-name="T557_1">4%</text:span></text:p>
          </table:table-cell>
        </table:table-row>
        <table:table-row table:style-name="Row60">
          <table:table-cell table:style-name="Cell192">
            <text:p text:style-name="P558"><text:span text:style-name="T558_1">Middle<text:s/>East/North<text:s/>Africa<text:s/>(MENA)</text:span></text:p>
          </table:table-cell>
          <table:table-cell table:style-name="Cell193">
            <text:p text:style-name="P559"><text:span text:style-name="T559_1">3</text:span></text:p>
          </table:table-cell>
          <table:table-cell table:style-name="Cell194">
            <text:p text:style-name="P560"><text:span text:style-name="T560_1">3%</text:span></text:p>
          </table:table-cell>
        </table:table-row>
        <table:table-row table:style-name="Row61">
          <table:table-cell table:style-name="Cell195">
            <text:p text:style-name="P561"><text:span text:style-name="T561_1">Sub-Saharan<text:s/>Africa</text:span></text:p>
          </table:table-cell>
          <table:table-cell table:style-name="Cell196">
            <text:p text:style-name="P562"><text:span text:style-name="T562_1">24</text:span></text:p>
          </table:table-cell>
          <table:table-cell table:style-name="Cell197">
            <text:p text:style-name="P563"><text:span text:style-name="T563_1">21%</text:span></text:p>
          </table:table-cell>
        </table:table-row>
        <table:table-row table:style-name="Row62">
          <table:table-cell table:style-name="Cell198">
            <text:p text:style-name="P564"><text:span text:style-name="T564_1">Grand<text:s/>Total</text:span></text:p>
          </table:table-cell>
          <table:table-cell table:style-name="Cell199">
            <text:p text:style-name="P565"><text:span text:style-name="T565_1">112</text:span></text:p>
          </table:table-cell>
          <table:table-cell table:style-name="Cell200">
            <text:p text:style-name="P566"><text:span text:style-name="T566_1">100%</text:span></text:p>
          </table:table-cell>
        </table:table-row>
      </table:table>
      <text:p text:style-name="P567"/>
      <text:p text:style-name="P568"><text:span text:style-name="T568_1">The</text:span><text:span text:style-name="T568_2"><text:s/>full</text:span><text:span text:style-name="T568_3"><text:s/></text:span><text:span text:style-name="T568_4">disaggregated<text:s/></text:span><text:span text:style-name="T568_5">breakdown<text:s/>can<text:s/>be<text:s/>found<text:s/>in<text:s/>annex<text:s/></text:span><text:span text:style-name="T568_6">E</text:span><text:span text:style-name="T568_7">.</text:span></text:p>
      <text:p text:style-name="P569"><text:span text:style-name="T569_1"><draw:rect svg:x="0cm" svg:y="0cm" svg:width="0cm" svg:height="0.053cm" draw:style-name="FR13" text:anchor-type="as-char" draw:z-index="0"/></text:span></text:p>
      <text:p text:style-name="P570"><text:span text:style-name="T570_1">Indicator<text:s/></text:span><text:span text:style-name="T570_2">5</text:span><text:span text:style-name="T570_3">.</text:span><text:span text:style-name="T570_4">2</text:span><text:span text:style-name="T570_5">:</text:span><text:span text:style-name="T570_6"><text:s/></text:span><text:span text:style-name="T570_7">#<text:s/>events<text:s/>attended<text:s/>or<text:s/>organised<text:s/>by<text:s/>WOSSO<text:s/>Fellows<text:s/>as<text:s/>part<text:s/>of<text:s/>their<text:s/>advocacy<text:s/>plan<text:s/>disaggregated<text:s/>by<text:s/>level<text:s/>(national,<text:s/>regional,<text:s/>international)</text:span></text:p>
      <text:p text:style-name="P571"><text:span text:style-name="T571_1">Progress:</text:span><text:span text:style-name="T571_2"><text:s/></text:span><text:span text:style-name="T571_3">Exceeded<text:s/>–<text:s/></text:span><text:span text:style-name="T571_4">443</text:span><text:span text:style-name="T571_5"><text:s/>events</text:span></text:p>
      <text:p text:style-name="P572"><text:span text:style-name="T572_1">T</text:span><text:span text:style-name="T572_2">he<text:s/>progra</text:span><text:span text:style-name="T572_3">mme<text:s/></text:span><text:span text:style-name="T572_4">facilitated<text:s/></text:span><text:span text:style-name="T572_5">443</text:span><text:span text:style-name="T572_6"><text:s/>advocacy<text:s/>events<text:s/>attended</text:span><text:span text:style-name="T572_7"><text:s/>by<text:s/>Fellows,<text:s/>with<text:s/>88</text:span><text:span text:style-name="T572_8"><text:s/>additional</text:span><text:span text:style-name="T572_9"><text:s/>events<text:s/>initiated<text:s/>by<text:s/>Fellows<text:s/>themselves</text:span><text:span text:style-name="T572_10"><text:s/>as<text:s/>part<text:s/>of<text:s/>their<text:s/>advocacy<text:s/>plans</text:span><text:span text:style-name="T572_11">.<text:s/>Thematic<text:s/>areas<text:s/>of<text:s/>engagement<text:s/>included<text:s/>SRHR,<text:s/>gender-based<text:s/>violence,<text:s/>climate<text:s/>justice,<text:s/>intersectionality,<text:s/>inclusion,<text:s/>economic<text:s/>justice,<text:s/>and<text:s/>governance.<text:s/></text:span><text:span text:style-name="T572_12">The<text:s/>number<text:s/>of<text:s/>events<text:s/>is<text:s/></text:span><text:span text:style-name="T572_13">much<text:s/></text:span><text:span text:style-name="T572_14">higher<text:s/>than<text:s/>the</text:span><text:span text:style-name="T572_15"><text:s/></text:span><text:span text:style-name="T572_16">target</text:span><text:span text:style-name="T572_17">;</text:span><text:span text:style-name="T572_18"><text:s/>the<text:s/>larger<text:s/>number<text:s/>of<text:s/>fellow</text:span><text:span text:style-name="T572_19">s</text:span><text:span text:style-name="T572_20"><text:s/>in</text:span></text:p>
      <text:p text:style-name="P573"><text:span text:style-name="T573_1">A</text:span><text:span text:style-name="T573_2">sia/</text:span><text:span text:style-name="T573_3">Pacific</text:span><text:span text:style-name="T573_4"><text:s/>is<text:s/>likely<text:s/>to<text:s/></text:span><text:span text:style-name="T573_5">explain</text:span><text:span text:style-name="T573_6"><text:s/>part<text:s/>of<text:s/>it</text:span><text:span text:style-name="T573_7"><text:note text:note-class="footnote"><text:note-citation/><text:note-body><text:p text:style-name="P574"><text:span text:style-name="T574_1"><text:s/>160<text:s/></text:span><text:span text:style-name="T574_2">extra<text:s/></text:span><text:span text:style-name="T574_3">based<text:s/>on<text:s/>average<text:s/>attendance<text:s/></text:span></text:p></text:note-body></text:note></text:span><text:span text:style-name="T574_4">,<text:s/>it<text:s/>may<text:s/>also<text:s/>be<text:s/>that<text:s/>the<text:s/>target<text:s/>was<text:s/>set<text:s/>too<text:s/>low<text:s/>and<text:s/>that<text:s/>fellows<text:s/>were<text:s/>quite<text:s/>active.<text:s/></text:span></text:p>
      <text:p text:style-name="P575"/>
      <text:p text:style-name="P576"><text:span text:style-name="T576_1">These<text:s/>included<text:s/>online<text:s/>webinars,<text:s/>in-person<text:s/>meetings,<text:s/>side<text:s/>events,<text:s/>and<text:s/>speaking<text:s/>engagements.<text:s/></text:span></text:p>
      <text:p text:style-name="P577"><text:span text:style-name="T577_1">Some<text:s/>were</text:span><text:span text:style-name="T577_2"><text:s/>external<text:s/>forums</text:span><text:span text:style-name="T577_3">:</text:span></text:p>
      <text:p text:style-name="P578"/>
      <table:table table:style-name="Table18"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63">
          <table:table-cell table:style-name="Cell201">
            <text:p text:style-name="P579"><text:span text:style-name="T579_1">Type<text:s/>of<text:s/>event<text:s/>attended</text:span></text:p>
          </table:table-cell>
          <table:table-cell table:style-name="Cell202">
            <text:p text:style-name="P580"><text:span text:style-name="T580_1">National</text:span></text:p>
          </table:table-cell>
          <table:table-cell table:style-name="Cell203">
            <text:p text:style-name="P581"><text:span text:style-name="T581_1">Regional</text:span></text:p>
          </table:table-cell>
          <table:table-cell table:style-name="Cell204">
            <text:p text:style-name="P582"><text:span text:style-name="T582_1">Global</text:span></text:p>
          </table:table-cell>
          <table:table-cell table:style-name="Cell205">
            <text:p text:style-name="P583"><text:span text:style-name="T583_1">Total</text:span></text:p>
          </table:table-cell>
        </table:table-row>
        <table:table-row table:style-name="Row64">
          <table:table-cell table:style-name="Cell206">
            <text:p text:style-name="P584"><text:span text:style-name="T584_1">Online<text:s/>meeting/webinar</text:span></text:p>
          </table:table-cell>
          <table:table-cell table:style-name="Cell207">
            <text:p text:style-name="P585"><text:span text:style-name="T585_1">45</text:span></text:p>
          </table:table-cell>
          <table:table-cell table:style-name="Cell208">
            <text:p text:style-name="P586"><text:span text:style-name="T586_1">47</text:span></text:p>
          </table:table-cell>
          <table:table-cell table:style-name="Cell209">
            <text:p text:style-name="P587"><text:span text:style-name="T587_1">17</text:span></text:p>
          </table:table-cell>
          <table:table-cell table:style-name="Cell210">
            <text:p text:style-name="P588"><text:span text:style-name="T588_1">109</text:span></text:p>
          </table:table-cell>
        </table:table-row>
        <table:table-row table:style-name="Row65">
          <table:table-cell table:style-name="Cell211">
            <text:p text:style-name="P589"><text:span text:style-name="T589_1">In-person<text:s/>meeting</text:span></text:p>
          </table:table-cell>
          <table:table-cell table:style-name="Cell212">
            <text:p text:style-name="P590"><text:span text:style-name="T590_1">49</text:span></text:p>
          </table:table-cell>
          <table:table-cell table:style-name="Cell213">
            <text:p text:style-name="P591"><text:span text:style-name="T591_1">41</text:span></text:p>
          </table:table-cell>
          <table:table-cell table:style-name="Cell214">
            <text:p text:style-name="P592"><text:span text:style-name="T592_1">15</text:span></text:p>
          </table:table-cell>
          <table:table-cell table:style-name="Cell215">
            <text:p text:style-name="P593"><text:span text:style-name="T593_1">105</text:span></text:p>
          </table:table-cell>
        </table:table-row>
        <table:table-row table:style-name="Row66">
          <table:table-cell table:style-name="Cell216">
            <text:p text:style-name="P594"><text:span text:style-name="T594_1">Side<text:s/>events</text:span></text:p>
          </table:table-cell>
          <table:table-cell table:style-name="Cell217">
            <text:p text:style-name="P595"><text:span text:style-name="T595_1">7</text:span></text:p>
          </table:table-cell>
          <table:table-cell table:style-name="Cell218">
            <text:p text:style-name="P596"><text:span text:style-name="T596_1">43</text:span></text:p>
          </table:table-cell>
          <table:table-cell table:style-name="Cell219">
            <text:p text:style-name="P597"><text:span text:style-name="T597_1">17</text:span></text:p>
          </table:table-cell>
          <table:table-cell table:style-name="Cell220">
            <text:p text:style-name="P598"><text:span text:style-name="T598_1">67</text:span></text:p>
          </table:table-cell>
        </table:table-row>
        <table:table-row table:style-name="Row67">
          <table:table-cell table:style-name="Cell221">
            <text:p text:style-name="P599"><text:span text:style-name="T599_1">Speaking<text:s/>engagements</text:span></text:p>
          </table:table-cell>
          <table:table-cell table:style-name="Cell222">
            <text:p text:style-name="P600"><text:span text:style-name="T600_1">24</text:span></text:p>
          </table:table-cell>
          <table:table-cell table:style-name="Cell223">
            <text:p text:style-name="P601"><text:span text:style-name="T601_1">25</text:span></text:p>
          </table:table-cell>
          <table:table-cell table:style-name="Cell224">
            <text:p text:style-name="P602"><text:span text:style-name="T602_1">5</text:span></text:p>
          </table:table-cell>
          <table:table-cell table:style-name="Cell225">
            <text:p text:style-name="P603"><text:span text:style-name="T603_1">54</text:span></text:p>
          </table:table-cell>
        </table:table-row>
        <table:table-row table:style-name="Row68">
          <table:table-cell table:style-name="Cell226">
            <text:p text:style-name="P604"><text:span text:style-name="T604_1">Other</text:span></text:p>
          </table:table-cell>
          <table:table-cell table:style-name="Cell227">
            <text:p text:style-name="P605"><text:span text:style-name="T605_1">7</text:span></text:p>
          </table:table-cell>
          <table:table-cell table:style-name="Cell228">
            <text:p text:style-name="P606"><text:span text:style-name="T606_1">2</text:span></text:p>
          </table:table-cell>
          <table:table-cell table:style-name="Cell229">
            <text:p text:style-name="P607"><text:span text:style-name="T607_1">5</text:span></text:p>
          </table:table-cell>
          <table:table-cell table:style-name="Cell230">
            <text:p text:style-name="P608"><text:span text:style-name="T608_1">14</text:span></text:p>
          </table:table-cell>
        </table:table-row>
        <table:table-row table:style-name="Row69">
          <table:table-cell table:style-name="Cell231">
            <text:p text:style-name="P609"><text:span text:style-name="T609_1">Protest</text:span></text:p>
          </table:table-cell>
          <table:table-cell table:style-name="Cell232">
            <text:p text:style-name="P610"><text:span text:style-name="T610_1">2</text:span></text:p>
          </table:table-cell>
          <table:table-cell table:style-name="Cell233">
            <text:p text:style-name="P611"><text:span text:style-name="T611_1">3</text:span></text:p>
          </table:table-cell>
          <table:table-cell table:style-name="Cell234">
            <text:p text:style-name="P612"><text:span text:style-name="T612_1">1</text:span></text:p>
          </table:table-cell>
          <table:table-cell table:style-name="Cell235">
            <text:p text:style-name="P613"><text:span text:style-name="T613_1">6</text:span></text:p>
          </table:table-cell>
        </table:table-row>
        <table:table-row table:style-name="Row70">
          <table:table-cell table:style-name="Cell236">
            <text:p text:style-name="P614"><text:span text:style-name="T614_1">Grand<text:s/>Total</text:span></text:p>
          </table:table-cell>
          <table:table-cell table:style-name="Cell237">
            <text:p text:style-name="P615"><text:span text:style-name="T615_1">134</text:span></text:p>
          </table:table-cell>
          <table:table-cell table:style-name="Cell238">
            <text:p text:style-name="P616"><text:span text:style-name="T616_1">161</text:span></text:p>
          </table:table-cell>
          <table:table-cell table:style-name="Cell239">
            <text:p text:style-name="P617"><text:span text:style-name="T617_1">60</text:span></text:p>
          </table:table-cell>
          <table:table-cell table:style-name="Cell240">
            <text:p text:style-name="P618"><text:span text:style-name="T618_1">355</text:span></text:p>
          </table:table-cell>
        </table:table-row>
      </table:table>
      <text:p text:style-name="P619"/>
      <text:p text:style-name="P620"/>
      <text:p text:style-name="P621"><text:span text:style-name="T621_1">Others<text:s/>were<text:s/>organised<text:s/>by<text:s/>fellows:<text:s/></text:span><text:span text:style-name="T621_2"><text:line-break/></text:span></text:p>
      <text:p text:style-name="P622"><draw:frame svg:x="0cm" svg:y="0cm" svg:width="8.098cm" svg:height="5.558cm" draw:style-name="FR14" text:anchor-type="as-char" draw:z-index="0"><draw:image xlink:href="Pictures/image1.png" xlink:type="simple" xlink:show="embed" xlink:actuate="onLoad"/><svg:desc>A table with numbers and text

AI-generated content may be incorrect.</svg:desc></draw:frame></text:p>
      <text:p text:style-name="P623"/>
      <text:p text:style-name="P624"><text:span text:style-name="T624_1">Examples<text:s/>of<text:s/>the<text:s/>larger<text:s/>events<text:s/></text:span><text:span text:style-name="T624_2">that<text:s/>f</text:span><text:span text:style-name="T624_3">el</text:span><text:span text:style-name="T624_4">lows<text:s/>were<text:s/></text:span><text:span text:style-name="T624_5">involved<text:s/>in<text:s/></text:span><text:span text:style-name="T624_6">include:</text:span></text:p>
      <text:list text:style-name="LS19" xml:id="list50">
        <text:list-item>
          <text:p text:style-name="P625"><text:span text:style-name="T625_1">CSW69<text:s/>(Commission<text:s/>on<text:s/>the<text:s/>Status<text:s/>of<text:s/>Women)</text:span><text:span text:style-name="T625_2"><text:s/>in<text:s/>New<text:s/>York,<text:s/>where<text:s/>Fellows<text:s/>participated<text:s/>in<text:s/>side<text:s/>events,<text:s/>youth<text:s/>dialogues,<text:s/>and<text:s/>diplomatic<text:s/>meetings.<text:s/></text:span></text:p>
        </text:list-item>
        <text:list-item>
          <text:p text:style-name="P626"><text:span text:style-name="T626_1">COP29</text:span><text:span text:style-name="T626_2"><text:s/>climate<text:s/>negotiations,<text:s/>where<text:s/>Fellows<text:s/>co-authored<text:s/>and<text:s/>launched<text:s/>the<text:s/>Global<text:s/>COP29<text:s/>Brief<text:s/>and<text:s/>spoke<text:s/>at<text:s/>side<text:s/>events<text:s/>on<text:s/>climate<text:s/>finance<text:s/>and<text:s/>gender<text:s/>justice.<text:s/></text:span></text:p>
        </text:list-item>
        <text:list-item>
          <text:p text:style-name="P627"><text:span text:style-name="T627_1">Beijing+30<text:s/>Regional<text:s/>Reviews</text:span><text:span text:style-name="T627_2"><text:s/>in<text:s/>Africa,<text:s/>Asia-Pacific,<text:s/>and<text:s/>MENA,<text:s/>where<text:s/>Fellows<text:s/>contributed<text:s/>to<text:s/>parallel<text:s/>reports<text:s/>and<text:s/>policy<text:s/>discussions.<text:s/></text:span></text:p>
        </text:list-item>
        <text:list-item>
          <text:p text:style-name="P628"><text:span text:style-name="T628_1">SADC<text:s/>Heads<text:s/>of<text:s/>State<text:s/>Summit</text:span><text:span text:style-name="T628_2"><text:s/>and<text:s/>the<text:s/></text:span><text:span text:style-name="T628_3">African<text:s/>Women<text:s/>in<text:s/>Dialogue<text:s/>(</text:span><text:span text:style-name="T628_4">AfWID</text:span><text:span text:style-name="T628_5">)<text:s/>Forum</text:span><text:span text:style-name="T628_6">,<text:s/>where<text:s/>Fellows<text:s/>engaged<text:s/>in<text:s/>advocacy<text:s/>on<text:s/>SRHR<text:s/>and<text:s/>gender<text:s/>equality.<text:s/></text:span></text:p>
        </text:list-item>
        <text:list-item>
          <text:p text:style-name="P629"><text:span text:style-name="T629_1">Asia-Pacific<text:s/>Forum<text:s/>on<text:s/>Sustainable<text:s/>Development<text:s/>(APFSD)</text:span><text:span text:style-name="T629_2">,<text:s/>where<text:s/>Fellows<text:s/>delivered<text:s/>interventions<text:s/>and<text:s/>co-moderated<text:s/>sessions<text:s/>with<text:s/>UN<text:s/>agencies.</text:span></text:p>
        </text:list-item>
      </text:list>
      <text:p text:style-name="P630"><text:span text:style-name="T630_1"><draw:rect svg:x="0cm" svg:y="0cm" svg:width="0cm" svg:height="0.053cm" draw:style-name="FR15" text:anchor-type="as-char" draw:z-index="0"/></text:span></text:p>
      <text:p text:style-name="P631"><text:span text:style-name="T631_1">Indicator<text:s/>5.</text:span><text:span text:style-name="T631_2">3</text:span><text:span text:style-name="T631_3">:<text:s/></text:span><text:span text:style-name="T631_4">#<text:s/>of<text:s/>instances<text:s/>where<text:s/>fellows'<text:s/>voices/demands/evidence<text:s/>is<text:s/>incorporated<text:s/>in<text:s/>outcome<text:s/>documents<text:s/>from<text:s/>national,<text:s/>regional<text:s/>and<text:s/>international<text:s/>meetings</text:span><text:span text:style-name="T631_5"><text:s/></text:span></text:p>
      <text:p text:style-name="P632"><text:span text:style-name="T632_1">Progress:</text:span><text:span text:style-name="T632_2"><text:s/></text:span><text:span text:style-name="T632_3">Exceeded<text:s/>–<text:s/>1</text:span><text:span text:style-name="T632_4">8<text:s/>documents<text:s/></text:span></text:p>
      <text:p text:style-name="P633"><text:span text:style-name="T633_1">Fellows<text:s/>are</text:span><text:span text:style-name="T633_2"><text:s/>shaping<text:s/>civil<text:s/>society<text:s/>submissions,<text:s/>leading<text:s/>digital<text:s/>campaigns<text:s/>and<text:s/>building<text:s/>strategic<text:s/></text:span><text:span text:style-name="T633_3">partnerships</text:span><text:span text:style-name="T633_4"><text:s/>with<text:s/>UN<text:s/>agencies<text:s/>and<text:s/>national<text:s/>commissions.</text:span></text:p>
      <text:p text:style-name="P634"><text:span text:style-name="T634_1">Their</text:span><text:span text:style-name="T634_2"><text:s/></text:span><text:span text:style-name="T634_3">actions<text:s/>were<text:s/>incorporated<text:s/>into<text:s/>18<text:s/>outcome<text:s/>documents</text:span><text:span text:style-name="T634_4">.<text:s/></text:span><text:span text:style-name="T634_5">The<text:s/></text:span><text:span text:style-name="T634_6">analysis<text:s/>of<text:s/>fellow<text:s/>response</text:span><text:span text:style-name="T634_7">s</text:span><text:span text:style-name="T634_8"><text:s/>to<text:s/>a<text:s/>survey</text:span><text:span text:style-name="T634_9"><text:note text:note-class="footnote"><text:note-citation/><text:note-body><text:p text:style-name="P635"><text:span text:style-name="T635_1"><text:s/></text:span><text:span text:style-name="T635_2">Of</text:span><text:span text:style-name="T635_3"><text:s/>63<text:s/>fellow</text:span><text:span text:style-name="T635_4">s<text:s/>who<text:s/>responded<text:s/>14<text:s/></text:span><text:span text:style-name="T635_5">indicated<text:s/>that<text:s/></text:span><text:span text:style-name="T635_6">their<text:s/>actions<text:s/>were<text:s/>incorporated</text:span><text:span text:style-name="T635_7"><text:s/></text:span></text:p></text:note-body></text:note></text:span><text:span text:style-name="T635_8"><text:s/></text:span><text:span text:style-name="T635_9">reveal</text:span><text:span text:style-name="T635_10">ed</text:span><text:span text:style-name="T635_11"><text:s/>that<text:s/>the<text:s/></text:span><text:span text:style-name="T635_12">most<text:s/>commonly<text:s/>integrated</text:span><text:span text:style-name="T635_13"><text:s/>theme<text:s/>is<text:s/>inclusion<text:s/>of<text:s/>marginalised<text:s/>groups,<text:s/>followed<text:s/>by<text:s/>SRHR,<text:s/>gender-based<text:s/>violence<text:s/>(GBV),<text:s/>and<text:s/>Comprehensive<text:s/>Sexuality<text:s/>Education<text:s/>(CSE).<text:s/>This<text:s/>reflects<text:s/>the<text:s/>strong<text:s/>emphasis<text:s/>that<text:s/>Fellows<text:s/>place<text:s/>on<text:s/>intersectional<text:s/>advocacy,<text:s/>rights-based<text:s/>health<text:s/>approaches,<text:s/>and<text:s/>community-level<text:s/>empowerment</text:span><text:span text:style-name="T635_14">.</text:span></text:p>
      <text:p text:style-name="P636"><text:span text:style-name="T636_1">One<text:s/>standout<text:s/>example<text:s/>was<text:s/>the<text:s/>CSW<text:s/>Revitalisation<text:s/>Submission, co-authored<text:s/>by<text:s/>nine<text:s/>Fellows.<text:s/>It<text:s/>called<text:s/>for<text:s/>structural<text:s/>reforms<text:s/>to<text:s/>improve<text:s/>inclusion,<text:s/>accessibility,<text:s/>and<text:s/>accountability<text:s/>within<text:s/>the<text:s/>UN<text:s/>system.<text:s/>Their<text:s/>recommendations,<text:s/>ranging<text:s/>from<text:s/>rotating<text:s/>CSW<text:s/>locations<text:s/>to<text:s/>mainstreaming<text:s/>disability<text:s/>inclusion,<text:s/>reflected<text:s/>a<text:s/>deep<text:s/>understanding<text:s/>of<text:s/>the<text:s/>systemic<text:s/>barriers<text:s/>facing<text:s/></text:span><text:span text:style-name="T636_2">the<text:s/></text:span><text:span text:style-name="T636_3">Global<text:s/>South.<text:s/></text:span></text:p>
      <text:p text:style-name="P637"><text:span text:style-name="T637_1">Quotes<text:s/></text:span><text:span text:style-name="T637_2">from<text:s/>the<text:s/>fellows<text:s/>demonstrated<text:s/>the<text:s/>range<text:s/>of<text:s/>processes<text:s/>tha</text:span><text:span text:style-name="T637_3">t<text:s/>they<text:s/></text:span><text:span text:style-name="T637_4">have<text:s/>been</text:span><text:span text:style-name="T637_5"><text:s/>involved<text:s/>in:</text:span></text:p>
      <text:p text:style-name="P638"><text:span text:style-name="T638_1">"</text:span><text:span text:style-name="T638_2">I<text:s/>co-wrote<text:s/>the<text:s/>disability<text:s/>statement<text:s/>read<text:s/>out<text:s/>at<text:s/>the<text:s/>Beijing+30<text:s/>Ministerial<text:s/>Conference,<text:s/>contributed<text:s/>to<text:s/>the<text:s/>South<text:s/>Asian<text:s/>caucus’<text:s/>statement<text:s/>as<text:s/>well<text:s/>as<text:s/></text:span><text:span text:style-name="T638_3">the<text:s/></text:span><text:span text:style-name="T638_4"><text:s/>LGBTQI</text:span><text:span text:style-name="T638_5">+</text:span><text:span text:style-name="T638_6"><text:s/>statement."</text:span></text:p>
      <text:p text:style-name="P639"><text:span text:style-name="T639_1">(India<text:s/>Fellow)</text:span></text:p>
      <text:p text:style-name="P640"/>
      <text:p text:style-name="P641"><text:span text:style-name="T641_1">"</text:span><text:span text:style-name="T641_2">The<text:s/>initial<text:s/>findings<text:s/>of<text:s/>the<text:s/>research<text:s/>have<text:s/>been<text:s/>included<text:s/>in<text:s/>the<text:s/>meeting<text:s/>between<text:s/>the<text:s/>Ethiopia<text:s/>Human<text:s/>Rights<text:s/>Commission<text:s/>and<text:s/>the<text:s/>Ethiopian<text:s/>Islamic<text:s/>Council<text:s/></text:span><text:span text:style-name="T641_3">in<text:s/>order<text:s/>to</text:span><text:span text:style-name="T641_4"><text:s/>get<text:s/>the<text:s/>latter<text:s/>to<text:s/>take<text:s/>back<text:s/>its<text:s/>statement<text:s/>suggesting<text:s/>the<text:s/>medicalization<text:s/></text:span><text:span text:style-name="T641_5">of<text:s/>the<text:s/>'sunnah'<text:s/></text:span><text:span text:style-name="T641_6">type<text:s/>of<text:s/>FGM.<text:s/>This<text:s/>led<text:s/>to<text:s/>a<text:s/>first<text:s/>successful<text:s/>intervention."</text:span></text:p>
      <text:p text:style-name="P642"><text:span text:style-name="T642_1">(Ethiopia<text:s/>Fellow)</text:span></text:p>
      <text:p text:style-name="P643"><text:span text:style-name="T643_1"><draw:rect svg:x="0cm" svg:y="0cm" svg:width="0cm" svg:height="0.053cm" draw:style-name="FR16" text:anchor-type="as-char" draw:z-index="0"/></text:span></text:p>
      <text:p text:style-name="P644"><text:span text:style-name="T644_1">Indicator<text:s/>5.</text:span><text:span text:style-name="T644_2">4</text:span><text:span text:style-name="T644_3">:<text:s/></text:span><text:span text:style-name="T644_4">Qualitative:<text:s/>type<text:s/>and<text:s/>level<text:s/>of<text:s/>impact<text:s/>of<text:s/>advocacy<text:s/>engagements</text:span></text:p>
      <text:p text:style-name="P645"><text:span text:style-name="T645_1">Progress:</text:span></text:p>
      <text:p text:style-name="P646"><text:span text:style-name="T646_1">F</text:span><text:span text:style-name="T646_2">eedback<text:s/>from<text:s/></text:span><text:span text:style-name="T646_3">the</text:span><text:span text:style-name="T646_4"><text:s/>survey</text:span><text:span text:style-name="T646_5"><text:s/>of<text:s/>fellows</text:span><text:span text:style-name="T646_6"><text:s/>highlights<text:s/>that<text:s/>84%<text:s/>reported<text:s/>improved<text:s/>connections,<text:s/>and<text:s/>fostering<text:s/>leadership<text:s/>through<text:s/>community<text:s/>mobilisation,<text:s/>youth<text:s/>engagement,<text:s/>and<text:s/>policy<text:s/>influence.<text:s/>Fellows<text:s/>are<text:s/>using<text:s/>diverse<text:s/>strategies<text:s/>such<text:s/>as<text:s/>storytelling,<text:s/>digital<text:s/></text:span><text:span text:style-name="T646_7">campaigns,<text:s/>and<text:s/>coalition-building<text:s/>to<text:s/>amplify<text:s/>their<text:s/>advocacy.</text:span><text:span text:style-name="T646_8"><text:s/></text:span></text:p>
      <text:p text:style-name="P647"/>
      <text:p text:style-name="P648"><text:span text:style-name="T648_1">Qualitative<text:s/>analysis<text:s/>of<text:s/>the<text:s/></text:span><text:span text:style-name="T648_2">responses<text:s/>was<text:s/>used<text:s/>to<text:s/>identify<text:s/>and<text:s/>synthesis</text:span><text:span text:style-name="T648_3">e</text:span><text:span text:style-name="T648_4"><text:s/></text:span><text:span text:style-name="T648_5">key<text:s/>thematic<text:s/>trends<text:s/>emerging<text:s/>from<text:s/>the<text:s/></text:span><text:span text:style-name="T648_6">impact</text:span><text:span text:style-name="T648_7"><text:s/>narratives<text:s/>submitted<text:s/>by<text:s/>63<text:s/>WOSSO<text:s/>Fellows<text:s/>as<text:s/>part<text:s/>of<text:s/>their<text:s/>mid-point<text:s/>assessment</text:span><text:span text:style-name="T648_8">:</text:span></text:p>
      <text:p text:style-name="P649"/>
      <text:p text:style-name="P650"><text:span text:style-name="T650_1">o</text:span><draw:frame svg:x="0cm" svg:y="0cm" svg:width="14.395cm" svg:height="8.362cm" draw:style-name="FR17" text:anchor-type="as-char" draw:z-index="0"><draw:image xlink:href="Pictures/image2.png" xlink:type="simple" xlink:show="embed" xlink:actuate="onLoad"/></draw:frame></text:p>
      <text:p text:style-name="P651"/>
      <text:p text:style-name="P652"><text:span text:style-name="T652_1">(CSE-<text:s/>Comprehensive<text:s/></text:span><text:span text:style-name="T652_2">Sexuality<text:s/>Education)<text:s/></text:span></text:p>
      <text:p text:style-name="P653"/>
      <text:p text:style-name="P654"><text:span text:style-name="T654_1">The<text:s/>WOSSO<text:s/>annual<text:s/>report<text:s/>profiles<text:s/></text:span><text:span text:style-name="T654_2">several</text:span><text:span text:style-name="T654_3"><text:s/>fellows.<text:s/>These<text:s/>include</text:span><text:span text:style-name="T654_4">s,<text:s/>for<text:s/>example<text:s/>a</text:span><text:span text:style-name="T654_5"><text:s/></text:span><text:span text:style-name="T654_6">Zimbabwean</text:span><text:span text:style-name="T654_7"><text:s/>fellow<text:s/>who<text:s/></text:span><text:span text:style-name="T654_8">co-developed<text:s/>a<text:s/>Traditional<text:s/>Leaders’<text:s/>Guide</text:span><text:span text:style-name="T654_9"><text:s/>to<text:s/></text:span><text:span text:style-name="T654_10">child<text:s/>protection</text:span><text:span text:style-name="T654_11"><text:s/>through<text:s/>consultations<text:s/>with<text:s/>survivors,<text:s/>legal<text:s/>experts,<text:s/>and<text:s/>traditional<text:s/>authorities—moving<text:s/>from<text:s/>storytelling<text:s/>to<text:s/>systemic<text:s/>reform.<text:s/>As<text:s/>she<text:s/>puts<text:s/>it,<text:s/>WOSSO<text:s/>gave<text:s/>her<text:s/>“</text:span><text:span text:style-name="T654_12">visibility<text:s/>not<text:s/>just<text:s/>on<text:s/>panels,<text:s/>but<text:s/>inside<text:s/>systems</text:span><text:span text:style-name="T654_13">”</text:span><text:span text:style-name="T654_14">.</text:span><text:span text:style-name="T654_15"><text:s/></text:span><text:span text:style-name="T654_16">“</text:span><text:span text:style-name="T654_17">WOSSO<text:s/>taught<text:s/>me<text:s/>that<text:s/>being<text:s/>a<text:s/>survivor<text:s/>is<text:s/>not<text:s/>the<text:s/>end<text:s/>of<text:s/>the<text:s/>story—it’s<text:s/>the<text:s/>beginning<text:s/>of<text:s/>leadership.”</text:span><text:span text:style-name="T654_18"><text:s/></text:span></text:p>
      <text:p text:style-name="P655"/>
      <text:p text:style-name="P656"><text:span text:style-name="T656_1">Fewer</text:span><text:span text:style-name="T656_2"><text:s/>fellows<text:s/>(only<text:s/>11)<text:s/></text:span><text:span text:style-name="T656_3">responded</text:span><text:span text:style-name="T656_4"><text:s/>on<text:s/>the<text:s/>challenges<text:s/></text:span><text:span text:style-name="T656_5">experienced</text:span><text:span text:style-name="T656_6"><text:s/>in<text:s/></text:span><text:span text:style-name="T656_7">implementing<text:s/>their<text:s/>advocacy<text:s/></text:span><text:span text:style-name="T656_8">plan,</text:span><text:span text:style-name="T656_9"><text:s/>but<text:s/>they<text:s/>noted<text:s/>that</text:span><text:span text:style-name="T656_10"><text:s/>they<text:s/>included</text:span><text:span text:style-name="T656_11"><text:s/>institutional</text:span><text:span text:style-name="T656_12"><text:s/>and<text:s/>s</text:span><text:span text:style-name="T656_13">ocietal</text:span><text:span text:style-name="T656_14"><text:s/>resistance</text:span><text:span text:style-name="T656_15"><text:s/>(</text:span><text:span text:style-name="T656_16">e.g.</text:span><text:span text:style-name="T656_17"><text:s/>schools<text:s/>and<text:s/>community<text:s/>institutions</text:span><text:span text:style-name="T656_18"><text:s/>response<text:s/>to<text:s/>teenage<text:s/>pregnancy)<text:s/></text:span><text:span text:style-name="T656_19">financial<text:s/>and<text:s/>timing<text:s/>hurdles</text:span><text:span text:style-name="T656_20"><text:s/>for<text:s/>individual<text:s/>fellows,<text:s/></text:span><text:span text:style-name="T656_21">and<text:s/></text:span><text:span text:style-name="T656_22">fellows<text:s/></text:span><text:span text:style-name="T656_23">navigating<text:s/>sensitive<text:s/>topics<text:s/>in<text:s/></text:span><text:span text:style-name="T656_24">conservative<text:s/>or<text:s/>politicised</text:span><text:span text:style-name="T656_25"><text:s/>environments.<text:s/></text:span></text:p>
      <text:p text:style-name="P657"/>
      <text:p text:style-name="P658"><text:span text:style-name="T658_1"><draw:rect svg:x="0cm" svg:y="0cm" svg:width="16.51cm" svg:height="0.035cm" draw:style-name="FR18" text:anchor-type="as-char" draw:z-index="0"/></text:span></text:p>
      <text:p text:style-name="P659"/>
      <text:p text:style-name="P660"><text:span text:style-name="T660_1">Progress<text:s/>this<text:s/>year<text:s/></text:span><text:span text:style-name="T660_2">also<text:s/></text:span><text:span text:style-name="T660_3">include</text:span><text:span text:style-name="T660_4">s<text:s/></text:span><text:span text:style-name="T660_5">establishing<text:s/>participatory<text:s/>governance<text:s/>mechanisms—such<text:s/>as<text:s/>listening<text:s/>sessions<text:s/>and<text:s/>Independent<text:s/>Advisory<text:s/>Committee<text:s/>engagement—strengthening<text:s/>safeguarding<text:s/></text:span><text:span text:style-name="T660_6">protocols<text:s/>and</text:span><text:span text:style-name="T660_7"><text:s/>expanding<text:s/>digital<text:s/>advocacy.<text:s/>Linking<text:s/>and<text:s/>Learning<text:s/>Hubs<text:s/></text:span><text:span text:style-name="T660_8">(groups<text:s/>of<text:s/>fellow</text:span><text:span text:style-name="T660_9">s</text:span><text:span text:style-name="T660_10"><text:s/>interested<text:s/>in<text:s/>specific<text:s/>issues)<text:s/></text:span><text:span text:style-name="T660_11">have<text:s/>delivered<text:s/>structured<text:s/>capacity-building<text:s/>and<text:s/>peer<text:s/>learning<text:s/>opportunities,<text:s/>while<text:s/>support<text:s/>for<text:s/>regional<text:s/>convenings<text:s/>and<text:s/>advocacy<text:s/>events<text:s/>has<text:s/>grown.</text:span></text:p>
      <text:p text:style-name="P661"/>
      <text:p text:style-name="P662"><text:span text:style-name="T662_1">Changes<text:s/>to<text:s/>the<text:s/>Output<text:s/>During<text:s/>the<text:s/>Past<text:s/>Year<text:s/>and<text:s/>Planned<text:s/>Changes</text:span></text:p>
      <text:p text:style-name="P663"/>
      <text:p text:style-name="P664"><text:span text:style-name="T664_1">All<text:s/>the<text:s/>indicators<text:s/>have<text:s/>been<text:s/>added<text:s/>since<text:s/>last<text:s/>year<text:s/>based<text:s/>on<text:s/>WOSSO’s<text:s/>agreed<text:s/></text:span><text:span text:style-name="T664_2">logframe</text:span><text:span text:style-name="T664_3">.<text:s/>They<text:s/>are<text:s/>selected<text:s/>indicators<text:s/>from<text:s/>the<text:s/>WOSSO<text:s/>outcome<text:s/></text:span><text:span text:style-name="T664_4">“</text:span><text:span text:style-name="T664_5">WOSSO<text:s/>fellows,<text:s/>drawn<text:s/>from<text:s/>women's<text:s/>movements,<text:s/>lead<text:s/>advocacy<text:s/>plans<text:s/>on<text:s/>critical<text:s/>issues<text:s/>they<text:s/>identify<text:s/>in<text:s/>their<text:s/>regions,<text:s/>with<text:s/>linkages<text:s/>from<text:s/>local<text:s/>to<text:s/>global<text:s/>level.”</text:span></text:p>
      <text:p text:style-name="P665"/>
      <text:p text:style-name="P666"><text:span text:style-name="T666_1">Progress<text:s/>on<text:s/>Previous<text:s/>Annual<text:s/>Review<text:s/>Recommendations,<text:s/>Lessons<text:s/>Learned,<text:s/>and<text:s/>Recommendations<text:s/>for<text:s/>the<text:s/>Year<text:s/>Ahead</text:span></text:p>
      <text:p text:style-name="P667"/>
      <text:p text:style-name="P668"><text:span text:style-name="T668_1">As<text:s/>this<text:s/>component<text:s/>was<text:s/>in<text:s/>the<text:s/>first<text:s/>year<text:s/>of<text:s/>full<text:s/>implementation<text:s/>there<text:s/>were<text:s/>no<text:s/>previous<text:s/>recommendation</text:span><text:span text:style-name="T668_2">s</text:span><text:span text:style-name="T668_3">.</text:span></text:p>
      <text:p text:style-name="P669"/>
      <text:p text:style-name="P670"/>
      <table:table table:style-name="Table19"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row table:style-name="Row71">
          <table:table-cell table:style-name="Cell241">
            <text:p text:style-name="P671"/>
            <text:p text:style-name="P672"><text:span text:style-name="T672_1">Output<text:s/>Title<text:s/></text:span></text:p>
          </table:table-cell>
          <table:table-cell table:style-name="Cell242" table:number-columns-spanned="4">
            <text:p text:style-name="P673"><text:span text:style-name="T673_1">Increased<text:s/>capacity<text:s/>and<text:s/>will<text:s/>for<text:s/>FCDO,<text:s/>governments,<text:s/>donors<text:s/>and<text:s/>civil<text:s/>society<text:s/>to<text:s/>design<text:s/>and<text:s/>implement<text:s/>policies<text:s/>which<text:s/>reflect<text:s/>real<text:s/>time<text:s/>on<text:s/>the<text:s/>ground<text:s/>experience<text:s/>of<text:s/>women<text:s/>and<text:s/>girls'<text:s/>needs</text:span></text:p>
          </table:table-cell>
          <table:covered-table-cell/>
          <table:covered-table-cell/>
          <table:covered-table-cell/>
        </table:table-row>
        <table:table-row table:style-name="Row72">
          <table:table-cell table:style-name="Cell243" table:number-columns-spanned="2">
            <text:p text:style-name="P674"><text:span text:style-name="T674_1">Output<text:s/>number:<text:s/></text:span></text:p>
          </table:table-cell>
          <table:covered-table-cell/>
          <table:table-cell table:style-name="Cell244">
            <text:p text:style-name="P675"><text:span text:style-name="T675_1">6</text:span></text:p>
          </table:table-cell>
          <table:table-cell table:style-name="Cell245">
            <text:p text:style-name="P676"><text:span text:style-name="T676_1">Output<text:s/>Score:<text:s/></text:span></text:p>
          </table:table-cell>
          <table:table-cell table:style-name="Cell246">
            <text:p text:style-name="P677"><text:span text:style-name="T677_1">Output<text:s/>met<text:s/>expectation<text:s/>(A)</text:span></text:p>
          </table:table-cell>
        </table:table-row>
        <table:table-row table:style-name="Row73">
          <table:table-cell table:style-name="Cell247" table:number-columns-spanned="2">
            <text:p text:style-name="P678"><text:span text:style-name="T678_1">Impact<text:s/>weighting<text:s/>(%):<text:s text:c="2"/></text:span></text:p>
          </table:table-cell>
          <table:covered-table-cell/>
          <table:table-cell table:style-name="Cell248">
            <text:p text:style-name="P679"><text:span text:style-name="T679_1">10%</text:span></text:p>
          </table:table-cell>
          <table:table-cell table:style-name="Cell249">
            <text:p text:style-name="P680"><text:span text:style-name="T680_1">Weighting<text:s/>revised<text:s/>since<text:s/>last<text:s/></text:span><text:span text:style-name="T680_2">AR?</text:span><text:span text:style-name="T680_3"><text:s/></text:span></text:p>
          </table:table-cell>
          <table:table-cell table:style-name="Cell250">
            <text:p text:style-name="P681"><text:span text:style-name="T681_1">N/A</text:span></text:p>
          </table:table-cell>
        </table:table-row>
      </table:table>
      <text:p text:style-name="P682"/>
      <table:table table:style-name="Table20">
        <table:table-column table:style-name="Column77"/>
        <table:table-column table:style-name="Column78"/>
        <table:table-column table:style-name="Column79"/>
        <table:table-row table:style-name="Row74">
          <table:table-cell table:style-name="Cell251">
            <text:p text:style-name="P683"><text:span text:style-name="T683_1">Indicator(s)</text:span></text:p>
          </table:table-cell>
          <table:table-cell table:style-name="Cell252">
            <text:p text:style-name="P684"><text:span text:style-name="T684_1">Milestone(s)<text:s/>for<text:s/>this<text:s/>review</text:span></text:p>
          </table:table-cell>
          <table:table-cell table:style-name="Cell253">
            <text:p text:style-name="P685"><text:span text:style-name="T685_1">Progress<text:s/></text:span></text:p>
          </table:table-cell>
        </table:table-row>
        <table:table-row table:style-name="Row75">
          <table:table-cell table:style-name="Cell254">
            <text:p text:style-name="P686"><text:span text:style-name="T686_1">#<text:s/>of<text:s/>big-ticket<text:s/>research<text:s/>projects<text:s/>completed<text:s/>(by<text:s/>focus<text:s/>area)</text:span></text:p>
          </table:table-cell>
          <table:table-cell table:style-name="Cell255">
            <text:p text:style-name="P687"><text:span text:style-name="T687_1">0</text:span></text:p>
          </table:table-cell>
          <table:table-cell table:style-name="Cell256">
            <text:p text:style-name="P688"><text:span text:style-name="T688_1">0</text:span></text:p>
          </table:table-cell>
        </table:table-row>
        <table:table-row table:style-name="Row76">
          <table:table-cell table:style-name="Cell257">
            <text:p text:style-name="P689"><text:span text:style-name="T689_1">#<text:s/>of<text:s/>annual<text:s/>research<text:s/>reports<text:s/>completed<text:s/>(by<text:s/>theme<text:s/>and<text:s/>by<text:s/>region)</text:span></text:p>
          </table:table-cell>
          <table:table-cell table:style-name="Cell258">
            <text:p text:style-name="P690"><text:span text:style-name="T690_1">0</text:span></text:p>
          </table:table-cell>
          <table:table-cell table:style-name="Cell259">
            <text:p text:style-name="P691"><text:span text:style-name="T691_1">0</text:span></text:p>
          </table:table-cell>
        </table:table-row>
        <table:table-row table:style-name="Row77">
          <table:table-cell table:style-name="Cell260">
            <text:p text:style-name="P692"><text:span text:style-name="T692_1">%<text:s/>of<text:s/>rapid<text:s/>response<text:s/>research<text:s/>requests<text:s/>responded<text:s/>to<text:s/>(disaggregated<text:s/>by<text:s/>sharing<text:s/>existing<text:s/>resources<text:s/>and<text:s/>creating<text:s/>new<text:s/>products)</text:span></text:p>
            <text:p text:style-name="P693"/>
          </table:table-cell>
          <table:table-cell table:style-name="Cell261">
            <text:p text:style-name="P694"><text:span text:style-name="T694_1">80</text:span><text:span text:style-name="T694_2">%</text:span></text:p>
          </table:table-cell>
          <table:table-cell table:style-name="Cell262">
            <text:p text:style-name="P695"><text:span text:style-name="T695_1">10</text:span><text:span text:style-name="T695_2">0%</text:span></text:p>
          </table:table-cell>
        </table:table-row>
        <table:table-row table:style-name="Row78">
          <table:table-cell table:style-name="Cell263">
            <text:p text:style-name="P696"/>
            <text:p text:style-name="P697"><text:span text:style-name="T697_1">Qualitative:<text:s/>engagement<text:s/>with<text:s/>research<text:s/>reports<text:s/>disaggregated<text:s/>by<text:s/>type<text:s/>(views,<text:s/>downloads,<text:s/>distributed<text:s/>to,<text:s/>presented<text:s/>to)</text:span></text:p>
            <text:p text:style-name="P698"/>
          </table:table-cell>
          <table:table-cell table:style-name="Cell264">
            <text:p text:style-name="P699"><text:span text:style-name="T699_1">N</text:span><text:span text:style-name="T699_2">/A</text:span></text:p>
          </table:table-cell>
          <table:table-cell table:style-name="Cell265">
            <text:p text:style-name="P700"><text:span text:style-name="T700_1">N/A</text:span></text:p>
          </table:table-cell>
        </table:table-row>
      </table:table>
      <text:p text:style-name="P701"><text:span text:style-name="T701_1">Briefly<text:s/>describe<text:s/>the<text:s/>output’s<text:s/>activities<text:s/>and<text:s/>provide<text:s/>supporting<text:s/>narrative<text:s/>for<text:s/>the<text:s/>score.<text:s/></text:span><text:span text:style-name="T701_2"><text:s/></text:span></text:p>
      <text:p text:style-name="P702"/>
      <text:p text:style-name="P703"><text:span text:style-name="T703_1">This<text:s/>output<text:s/>focuses<text:s/>on<text:s/></text:span><text:span text:style-name="T703_2">ensuring<text:s/>that<text:s/>r</text:span><text:span text:style-name="T703_3">esearch</text:span><text:span text:style-name="T703_4"><text:s/></text:span><text:span text:style-name="T703_5">that<text:s/></text:span><text:span text:style-name="T703_6">contributes<text:s/>to<text:s/>the<text:s/>global<text:s/>evidence<text:s/>base</text:span><text:span text:style-name="T703_7"><text:s/>is</text:span><text:span text:style-name="T703_8"><text:s/>informed<text:s/>by<text:s/></text:span><text:span text:style-name="T703_9">women's</text:span><text:span text:style-name="T703_10"><text:s/>lived<text:s/>experiences</text:span><text:span text:style-name="T703_11"><text:s/>and</text:span><text:span text:style-name="T703_12"><text:s/>that<text:s/>research<text:s/></text:span><text:span text:style-name="T703_13">also<text:s/>supports</text:span><text:span text:style-name="T703_14"><text:s/>fellows'<text:s/>advocacy<text:s/>efforts.</text:span><text:span text:style-name="T703_15"><text:s/></text:span><text:span text:style-name="T703_16">The<text:s/>output<text:s/>has</text:span><text:span text:style-name="T703_17"><text:s/>been<text:s/>scored<text:s/></text:span><text:span text:style-name="T703_18">an<text:s/>A<text:s/>as<text:s/>much<text:s/>of<text:s/>the<text:s/>researc</text:span><text:span text:style-name="T703_19">h<text:s/>was<text:s/>going<text:s/>to<text:s/>be<text:s/>delivered<text:s/>in<text:s/>the<text:s/>second<text:s/>year</text:span><text:span text:style-name="T703_20"><text:s/>of<text:s/>implementation</text:span><text:span text:style-name="T703_21">.<text:s/></text:span><text:span text:style-name="T703_22">WOSSO<text:s/>was<text:s/>on<text:s/>track</text:span><text:span text:style-name="T703_23"><text:s/>to<text:s/></text:span><text:span text:style-name="T703_24">deliver<text:s/>on<text:s/>the<text:s/>larger<text:s/>pieces<text:s/>of<text:s/>research</text:span><text:span text:style-name="T703_25"><text:s/>and<text:s/>responded<text:s/>to<text:s/>all<text:s/>rapid<text:s/>res</text:span><text:span text:style-name="T703_26">ponse<text:s/>research<text:s/>requests</text:span><text:span text:style-name="T703_27">.<text:s/></text:span><text:span text:style-name="T703_28"><text:s/></text:span><text:span text:style-name="T703_29">However,<text:s/></text:span><text:span text:style-name="T703_30">research<text:s/>was<text:s/>stopped<text:s/>soon<text:s/>after<text:s/>the<text:s/>end<text:s/>of<text:s/>the<text:s/></text:span><text:span text:style-name="T703_31">reporting<text:s/>year<text:s/>because<text:s/>of</text:span><text:span text:style-name="T703_32"><text:s/>UK</text:span><text:span text:style-name="T703_33"><text:s/>ODA<text:s/>funding<text:s/>cuts.</text:span></text:p>
      <text:p text:style-name="P704"/>
      <text:p text:style-name="P705"><text:span text:style-name="T705_1">Indicator<text:s/>6.1<text:s/>and<text:s/>6.2:<text:s text:c="2"/>#<text:s/>of<text:s/>big-ticket<text:s/>research<text:s/>projects<text:s/>completed<text:s/>(by<text:s/>focus<text:s/>area)<text:s/></text:span><text:span text:style-name="T705_2">and<text:s/></text:span><text:span text:style-name="T705_3">#<text:s/>of<text:s/>annual<text:s/>research<text:s/>reports<text:s/>completed<text:s/>(by<text:s/>theme<text:s/>and<text:s/>by<text:s/>region)</text:span></text:p>
      <text:p text:style-name="P706"/>
      <text:p text:style-name="P707"><text:span text:style-name="T707_1">The<text:s/>programme’s<text:s/>research<text:s/>strategy<text:s/>focused<text:s/>on<text:s/>three<text:s/>flagship<text:s/>“Big-Ticket”<text:s/>research<text:s/>streams</text:span><text:span text:style-name="T707_2">:<text:s/>the</text:span><text:span text:style-name="T707_3"><text:s/>Prospective<text:s/>Evaluation,<text:s/>Sustainable<text:s/>Development<text:s/>Goals<text:s/>(SDGs),<text:s/>and<text:s/>Backlash<text:s/>against<text:s/>women’s<text:s/>rights</text:span><text:span text:style-name="T707_4">.<text:s/>These<text:s/>efforts<text:s/>were<text:s/>designed<text:s/>not<text:s/>only<text:s/>to<text:s/>generate<text:s/>evidence<text:s/>but<text:s/>to<text:s/>inform<text:s/>advocacy,<text:s/>shape<text:s/>policy,<text:s/>and<text:s/>elevate<text:s/>the<text:s/>lived<text:s/>experiences<text:s/>of<text:s/>women<text:s/>and<text:s/>girls<text:s/>from<text:s/>the<text:s/></text:span><text:span text:style-name="T707_5">Global<text:s/>South.</text:span><text:span text:style-name="T707_6"><text:s/></text:span><text:span text:style-name="T707_7">For<text:s/>a</text:span><text:span text:style-name="T707_8">ll<text:s/></text:span><text:span text:style-name="T707_9">big-ticket</text:span><text:span text:style-name="T707_10"><text:s/>research<text:s/>pieces</text:span><text:span text:style-name="T707_11">,</text:span><text:span text:style-name="T707_12"><text:s/>concept<text:s/>notes<text:s/></text:span><text:span text:style-name="T707_13">were<text:s/>developed<text:s/></text:span><text:span text:style-name="T707_14">and<text:s/></text:span><text:span text:style-name="T707_15">a<text:s/></text:span><text:span text:style-name="T707_16">reference<text:s/>group<text:s/></text:span><text:span text:style-name="T707_17">convened</text:span><text:span text:style-name="T707_18">.<text:s/></text:span><text:span text:style-name="T707_19">However,<text:s/></text:span><text:span text:style-name="T707_20">as<text:s/>mentioned<text:s/></text:span><text:span text:style-name="T707_21">the</text:span><text:span text:style-name="T707_22"><text:s/>research<text:s/></text:span><text:span text:style-name="T707_23">has<text:s/></text:span><text:span text:style-name="T707_24">stopped<text:s/></text:span><text:span text:style-name="T707_25">because<text:s/>of<text:s/></text:span><text:span text:style-name="T707_26">funding<text:s/>cuts<text:s/></text:span><text:span text:style-name="T707_27">at<text:s/>the<text:s/>start<text:s/>of<text:s/>the<text:s/>following<text:s/>reporting<text:s/>year</text:span><text:span text:style-name="T707_28">.</text:span><text:span text:style-name="T707_29"><text:s/></text:span></text:p>
      <text:p text:style-name="P708"/>
      <text:p text:style-name="P709"><text:span text:style-name="T709_1">T</text:span><text:span text:style-name="T709_2">he<text:s/>backlash<text:s/>research</text:span><text:span text:style-name="T709_3"><text:s/></text:span><text:span text:style-name="T709_4">has<text:s/>been<text:s/>used<text:s/>in</text:span><text:span text:style-name="T709_5"><text:s/>the<text:s/>#PushForward4Equality<text:s/>campaign,<text:s/>and<text:s/></text:span><text:span text:style-name="T709_6">WOSSO<text:s/>has<text:s/>since<text:s/></text:span><text:span text:style-name="T709_7">raised<text:s/>funds<text:s/>from<text:s/>AWDF<text:s/>to<text:s/>publish<text:s/>60<text:s/>blogs,<text:s/>many<text:s/>from<text:s/>fellows,<text:s/>on<text:s/>what<text:s/>works<text:s/>to<text:s/>push<text:s/>forward<text:s/>despite<text:s/>the<text:s/>backlash.</text:span><text:span text:style-name="T709_8"><text:s/></text:span><text:span text:style-name="T709_9">A</text:span><text:span text:style-name="T709_10"><text:s/>short<text:s/>paper<text:s/>on<text:s/>lessons<text:s/>learned<text:s/>to<text:s/>date<text:s/>from<text:s/>the<text:s/>prospective<text:s/>evaluation</text:span><text:span text:style-name="T709_11"><text:s/>was<text:s/>developed<text:s/>and<text:s/></text:span><text:span text:style-name="T709_12">is<text:s/>being<text:s/>used<text:s/>for<text:s/>the<text:s/>final<text:s/>report<text:s/>from<text:s/>the<text:s/>consortium</text:span><text:span text:style-name="T709_13">.</text:span><text:span text:style-name="T709_14"><text:s/></text:span></text:p>
      <text:p text:style-name="P710"/>
      <text:p text:style-name="P711"><text:span text:style-name="T711_1">A</text:span><text:span text:style-name="T711_2"><text:s/>global<text:s/>survey<text:s/>on<text:s/>Climate<text:s/>Change<text:s/>and<text:s/>SRHR<text:s/></text:span><text:span text:style-name="T711_3">was<text:s/></text:span><text:span text:style-name="T711_4">undertaken<text:s/>in</text:span><text:span text:style-name="T711_5"><text:s/>collaboration<text:s/>with<text:s/>the<text:s/>COP29<text:s/>NGO<text:s/>Coalition<text:s/>and<text:s/>Gender<text:s/>HUB<text:s/>Azerbaijan.<text:s/>Fellows<text:s/>contributed<text:s/>sub-regional<text:s/>analysis,<text:s/>and<text:s/>the<text:s/>findings<text:s/>were<text:s/>launched<text:s/>at<text:s/>COP29<text:s/>in<text:s/>the<text:s/>Green<text:s/>Zone.<text:s/>The<text:s/>resulting<text:s/>Global<text:s/>COP29<text:s/>Brief<text:s/>was<text:s/>widely<text:s/>disseminated</text:span></text:p>
      <text:p text:style-name="P712"/>
      <text:p text:style-name="P713"><text:span text:style-name="T713_1">Indicator</text:span><text:span text:style-name="T713_2"><text:s/></text:span><text:span text:style-name="T713_3">6.</text:span><text:span text:style-name="T713_4">3</text:span><text:span text:style-name="T713_5">:<text:s/></text:span><text:span text:style-name="T713_6">%<text:s/>of<text:s/>rapid<text:s/>response<text:s/>research<text:s/>requests<text:s/>responded<text:s/>to<text:s/></text:span></text:p>
      <text:p text:style-name="P714"><text:span text:style-name="T714_1"><text:s/></text:span></text:p>
      <text:p text:style-name="P715"><text:span text:style-name="T715_1">WOSSO<text:s/>respond</text:span><text:span text:style-name="T715_2">ed</text:span><text:span text:style-name="T715_3"><text:s/>to<text:s/>100%<text:s/>of<text:s/>rapid<text:s/>response<text:s/>research<text:s/>requests,<text:s/>exceeding<text:s/>the<text:s/>target<text:s/>of<text:s/>80%.<text:s/>This<text:s/>responsiveness<text:s/>supports<text:s/>timely,<text:s/>evidence-informed<text:s/>advocacy<text:s/>and<text:s/>ensures<text:s/>that<text:s/>Fellows<text:s/>have<text:s/>access<text:s/>to<text:s/>the<text:s/>knowledge<text:s/>they<text:s/>need<text:s/>to<text:s/>act<text:s/>effectively<text:s/>in<text:s/>evolving<text:s/>policy<text:s/>and<text:s/>political<text:s/>contexts.</text:span></text:p>
      <text:p text:style-name="P716"/>
      <text:p text:style-name="P717"><text:span text:style-name="T717_1">An<text:s/>example<text:s/>of<text:s/>this<text:s/>is<text:s/>the<text:s/>submission<text:s/>made<text:s/>by<text:s/>WOSSO<text:s/>fellows<text:s/>in<text:s/>Southern<text:s/>Africa<text:s/>to<text:s/>the<text:s/>SADC<text:s/>Parliamentary<text:s/>Forum<text:s/>on<text:s/>teenage<text:s/>pregnancies,<text:s/>maternal<text:s/>mortality<text:s/>and<text:s/>safe<text:s/>abortion<text:s/></text:span><text:span text:style-name="T717_2">as<text:s/>a<text:s/>result<text:s/>of</text:span><text:span text:style-name="T717_3"><text:s/>their<text:s/>participation<text:s/>in<text:s/>the<text:s/>SADC<text:s/>Heads<text:s/>of<text:s/>State<text:s/>Summit.<text:s/>They<text:s/>did<text:s/>so<text:s/>in<text:s/>partnership<text:s/>with<text:s/>the<text:s/>Southern<text:s/>Africa<text:s/>Gender<text:s/>Protocol<text:s/>Alliance<text:s/>and<text:s/>the<text:s/>Safe<text:s/>Abortion<text:s/>Alliance<text:s/>of<text:s/>Southern<text:s/>Africa.<text:s/>As<text:s/>a<text:s/>result<text:s/>of<text:s/>these<text:s/>and<text:s/>related<text:s/>efforts,<text:s/>the<text:s/>SADC<text:s/>Parliamentary<text:s/>Forum<text:s/>is<text:s/>now<text:s/>developing<text:s/>a<text:s/>model<text:s/>law<text:s/>on<text:s/>safe<text:s/>abortion.<text:s text:c="2"/></text:span></text:p>
      <text:p text:style-name="P718"/>
      <text:p text:style-name="P719"><text:span text:style-name="T719_1">Changes<text:s/>to<text:s/>the<text:s/>Output<text:s/>During<text:s/>the<text:s/>Past<text:s/>Year<text:s/>and<text:s/>Planned<text:s/>Changes</text:span></text:p>
      <text:p text:style-name="P720"/>
      <text:p text:style-name="P721"><text:span text:style-name="T721_1">All<text:s/>the<text:s/>indicators<text:s/></text:span><text:span text:style-name="T721_2">for<text:s/>the<text:s/>year<text:s/></text:span><text:span text:style-name="T721_3">under<text:s/>review<text:s/>are</text:span><text:span text:style-name="T721_4"><text:s/>based<text:s/>on<text:s/>WOSSO’s<text:s/>agreed<text:s/></text:span><text:span text:style-name="T721_5">logframe</text:span><text:span text:style-name="T721_6">.<text:s/>They<text:s/>are<text:s/>selected<text:s/>indicators<text:s/>from<text:s/>the<text:s/>WOSSO<text:s/>outcome<text:s/></text:span><text:span text:style-name="T721_7">“</text:span><text:span text:style-name="T721_8">Research<text:s/>informed<text:s/>by<text:s/>women's<text:s/>lived<text:s/>experiences<text:s/>contributes<text:s/>to<text:s/>the<text:s/>global<text:s/>evidence<text:s/>base<text:s/>and<text:s/>supports<text:s/>fellow's<text:s/>advocacy<text:s/>efforts</text:span><text:span text:style-name="T721_9">”</text:span><text:span text:style-name="T721_10">.</text:span></text:p>
      <text:p text:style-name="P722"/>
      <text:p text:style-name="P723"><text:span text:style-name="T723_1">As<text:s/>th</text:span><text:span text:style-name="T723_2">is<text:s/>component<text:s/>was<text:s/>in<text:s/>the<text:s/>first<text:s/>year<text:s/>of<text:s/>full<text:s/>implementation<text:s/>there<text:s/>were<text:s/></text:span><text:span text:style-name="T723_3">no<text:s/>previous<text:s/>recommendation</text:span><text:span text:style-name="T723_4">s</text:span><text:span text:style-name="T723_5">.<text:s/></text:span><text:span text:style-name="T723_6">This<text:s/>output<text:s/>will<text:s/>not<text:s/>be<text:s/>progressed<text:s/>in<text:s/></text:span><text:span text:style-name="T723_7">the<text:s/>next<text:s/>reporting<text:s/>period<text:s/></text:span><text:span text:style-name="T723_8">due<text:s/>to</text:span><text:span text:style-name="T723_9"><text:s/>funding</text:span><text:span text:style-name="T723_10"><text:s/>cuts<text:s/>to<text:s/>WOSSO’s<text:s/>research<text:s/>and<text:s/>advocacy<text:s/>activities</text:span><text:span text:style-name="T723_11">.</text:span><text:span text:style-name="T723_12"><text:s/></text:span><text:span text:style-name="T723_13">It<text:s/>is<text:s/>recommended<text:s/>that<text:s/>the<text:s/></text:span><text:span text:style-name="T723_14">FCDO<text:s/></text:span><text:span text:style-name="T723_15">logframe</text:span><text:span text:style-name="T723_16"><text:s/>for<text:s/></text:span><text:span text:style-name="T723_17">25/26<text:s/>is<text:s/>changed<text:s/>to<text:s/>reflects<text:s/>this.<text:s/></text:span></text:p>
      <text:p text:style-name="P724"/>
      <text:h text:style-name="P725" text:outline-level="2"><text:span text:style-name="T725_1">D:<text:s/>VALUE<text:s/>FOR<text:s/>MONEY</text:span></text:h>
      <text:p text:style-name="P726"/>
      <text:p text:style-name="P727"><text:span text:style-name="T727_1">Key<text:s/>cost<text:s/>drivers<text:s/>and<text:s/>performance<text:s/></text:span></text:p>
      <text:p text:style-name="P728"/>
      <text:p text:style-name="P729"><text:span text:style-name="T729_1">The<text:s/>V</text:span><text:span text:style-name="T729_2">alue<text:s/></text:span><text:span text:style-name="T729_3">f</text:span><text:span text:style-name="T729_4">or<text:s/></text:span><text:span text:style-name="T729_5">M</text:span><text:span text:style-name="T729_6">oney<text:s/>(</text:span><text:span text:style-name="T729_7">VfM</text:span><text:span text:style-name="T729_8">)</text:span><text:span text:style-name="T729_9"><text:s/>case<text:s/>for<text:s/>this<text:s/>programme<text:s/>reflects<text:s/>the<text:s/>T</text:span><text:span text:style-name="T729_10">heory<text:s/></text:span><text:span text:style-name="T729_11">o</text:span><text:span text:style-name="T729_12">f<text:s/></text:span><text:span text:style-name="T729_13">C</text:span><text:span text:style-name="T729_14">hange</text:span><text:span text:style-name="T729_15"><text:s/>which<text:s/>seeks<text:s/>to<text:s/>move<text:s/>away<text:s/>from<text:s/>the<text:s/>buying<text:s/>of<text:s/>outcomes<text:s/>through<text:s/>short<text:s/>term<text:s/>project<text:s/>funding<text:s/>and<text:s/>towards<text:s/>strategic<text:s/>investments<text:s/>which<text:s/>will<text:s/>have<text:s/>wider<text:s/>social<text:s/>and<text:s/>economic<text:s/>value<text:s/>which<text:s/>sustains<text:s/>long<text:s/>after<text:s/>funding<text:s/>ends</text:span><text:span text:style-name="T729_16">.<text:s/></text:span></text:p>
      <text:p text:style-name="P730"/>
      <text:p text:style-name="P731"><text:span text:style-name="T731_1">The<text:s/>section<text:s/>below<text:s/>focuses<text:s/>on</text:span><text:span text:style-name="T731_2"><text:s/>the<text:s/></text:span><text:span text:style-name="T731_3">V</text:span><text:span text:style-name="T731_4">FM<text:s/>indicators<text:s/>developed<text:s/>for<text:s/></text:span><text:span text:style-name="T731_5">Equality<text:s/>Fund</text:span><text:span text:style-name="T731_6"><text:s/>in<text:s/>the<text:s/>B</text:span><text:span text:style-name="T731_7">usiness<text:s/></text:span><text:span text:style-name="T731_8">C</text:span><text:span text:style-name="T731_9">ase</text:span><text:span text:style-name="T731_10"><text:s/>and<text:s/>last<text:s/>y</text:span><text:span text:style-name="T731_11">ear<text:s/></text:span><text:span text:style-name="T731_12">(see<text:s/>annex<text:s/></text:span><text:span text:style-name="T731_13">C</text:span><text:span text:style-name="T731_14">)</text:span><text:span text:style-name="T731_15">.</text:span><text:span text:style-name="T731_16"><text:s/>WOSSO<text:s/></text:span><text:span text:style-name="T731_17">is<text:s/>not<text:s/>covered<text:s/>here<text:s/>because<text:s/>th</text:span><text:span text:style-name="T731_18">ey<text:s/>have<text:s/>been<text:s/>dealing<text:s/>with<text:s/>budget<text:s/>changes<text:s/>and<text:s/></text:span><text:span text:style-name="T731_19">are<text:s/>providing<text:s/>full</text:span><text:span text:style-name="T731_20"><text:s/>reporting</text:span><text:span text:style-name="T731_21"><text:s/></text:span><text:span text:style-name="T731_22">VfM</text:span><text:span text:style-name="T731_23"><text:s/>indicators<text:s/></text:span><text:span text:style-name="T731_24">as<text:s/>part<text:s/>of<text:s/>its<text:s/>early<text:s/>closure<text:s/>report<text:s/>in<text:s/></text:span><text:span text:style-name="T731_25">February<text:s/>2026</text:span><text:span text:style-name="T731_26">.</text:span><text:span text:style-name="T731_27"><text:s/></text:span></text:p>
      <text:p text:style-name="P732"/>
      <text:p text:style-name="P733"/>
      <text:p text:style-name="P734"><text:span text:style-name="T734_1">Economy</text:span></text:p>
      <text:list text:style-name="LS10" xml:id="list55">
        <text:list-item>
          <text:p text:style-name="P735"><text:span text:style-name="T735_1">The<text:s/></text:span><text:span text:style-name="T735_2">business<text:s/>case<text:s/></text:span><text:span text:style-name="T735_3">sets</text:span><text:span text:style-name="T735_4"><text:s/>out<text:s/>a<text:s/>60:10:30<text:s/>ratio<text:s/>for<text:s/>grant-making,<text:s/>direct<text:s/>costs,<text:s/>and<text:s/>management/overheads,<text:s/>aiming<text:s/>to<text:s/>shift<text:s/>to<text:s/>70:10:20<text:s/>over<text:s/>time.<text:s/></text:span><text:span text:style-name="T735_5">Equality<text:s/>Fund</text:span><text:span text:style-name="T735_6">’s<text:s/>actuals</text:span><text:span text:style-name="T735_7"><text:s/>show<text:s/>an<text:s/>improvement<text:s/>from<text:s/>previous<text:s/>years</text:span><text:span text:style-name="T735_8">,</text:span><text:span text:style-name="T735_9"><text:s/>with</text:span><text:span text:style-name="T735_10"><text:s/>achievement<text:s/>of</text:span><text:span text:style-name="T735_11"><text:s/>a<text:s/></text:span><text:span text:style-name="T735_12">72</text:span><text:span text:style-name="T735_13">:1</text:span><text:span text:style-name="T735_14">0:18</text:span><text:span text:style-name="T735_15"><text:s/>split</text:span><text:span text:style-name="T735_16">.</text:span></text:p>
        </text:list-item>
      </text:list>
      <text:p text:style-name="P736"><text:span text:style-name="T736_1">Efficiency</text:span></text:p>
      <text:list text:style-name="LS11" xml:id="list56">
        <text:list-item>
          <text:p text:style-name="P737"><text:span text:style-name="T737_1">All<text:s/></text:span><text:span text:style-name="T737_2">Cataly</text:span><text:span text:style-name="T737_3">s</text:span><text:span text:style-name="T737_4">e<text:s/></text:span><text:span text:style-name="T737_5">grants<text:s/>are<text:s/>multiyear,<text:s/>with<text:s/>an<text:s/>initial<text:s/>agreement<text:s/>for<text:s/>three<text:s/>years<text:s/>and<text:s/>for<text:s/>most<text:s/>a<text:s/>renewal<text:s/></text:span><text:span text:style-name="T737_6">for<text:s/></text:span><text:span text:style-name="T737_7">up<text:s/>to<text:s/>five<text:s/></text:span><text:span text:style-name="T737_8">to</text:span><text:span text:style-name="T737_9"><text:s/>10<text:s/>years<text:s/>as<text:s/>this<text:s/>allows<text:s/>maximum<text:s/>impact.<text:s/>Through<text:s/>Activate,<text:s/>just<text:s/>under<text:s/>14%<text:s/>of<text:s/>the<text:s/>on-grants<text:s/>Activate<text:s/>partners<text:s/>provided<text:s/>were<text:s/>multi-year,<text:s/>increasing<text:s/>from<text:s/>7%<text:s/>last<text:s/>year</text:span><text:span text:style-name="T737_10"><text:note text:note-class="footnote"><text:note-citation/><text:note-body><text:p text:style-name="P738"><text:span text:style-name="T738_1"><text:s/></text:span><text:span text:style-name="T738_2">Activate<text:s/>partners<text:s/>determine<text:s/>the<text:s/>length<text:s/>of<text:s/>funding,<text:s/>often<text:s/>dependent<text:s/>on<text:s/>other<text:s/>flows<text:s/>of<text:s/>funding<text:s/>received<text:s/>and<text:s/>the<text:s/>length<text:s/>of<text:s/>this<text:s/>(i.e.<text:s/>they<text:s/>can<text:s/>only<text:s/>make<text:s/>multi-year<text:s/>commitments<text:s/>when<text:s/>they<text:s/>have<text:s/>this<text:s/>funding<text:s/>in<text:s/>their<text:s/>bank<text:s/>accounts).<text:s/>EF<text:s/>financial<text:s/>policies<text:s/>and<text:s/>risk<text:s/>appetite<text:s/>allow<text:s/>it<text:s/>to<text:s/>make<text:s/>multi-year<text:s/>commitments<text:s/>without<text:s/>all<text:s/>funding<text:s/>reviewed.</text:span></text:p></text:note-body></text:note></text:span><text:span text:style-name="T738_3">.<text:s/></text:span><text:span text:style-name="T738_4">Equality<text:s/>Fund</text:span><text:span text:style-name="T738_5"><text:s/>notes<text:s/>that<text:s/>the<text:s/>number<text:s/>of<text:s/>multi-year<text:s/>grants<text:s/>awarded<text:s/>does<text:s/>not<text:s/>directly<text:s/>correlate<text:s/>to<text:s/>the<text:s/>number<text:s/>of<text:s/>organisations<text:s/>receiving<text:s/>multi-year<text:s/>support,<text:s/>as<text:s/>many<text:s/>organisations<text:s/></text:span><text:span text:style-name="T738_6">receive</text:span><text:span text:style-name="T738_7"><text:s/></text:span><text:span text:style-name="T738_8">short<text:s/>term<text:s/>grants<text:s/>but<text:s/>aim<text:s/>to<text:s/>renew<text:s/>over<text:s/>time.</text:span></text:p>
        </text:list-item>
      </text:list>
      <text:p text:style-name="P739"/>
      <text:list text:style-name="LS11" xml:id="list57">
        <text:list-item>
          <text:p text:style-name="P740"><text:span text:style-name="T740_1">The<text:s/>investment<text:s/>portfolio</text:span><text:span text:style-name="T740_2"><text:note text:note-class="footnote"><text:note-citation/><text:note-body><text:p text:style-name="P741"><text:span text:style-name="T741_1"><text:s/>seeded<text:s/>by<text:s/>GAC<text:s/>at<text:s/>the<text:s/>end<text:s/>of<text:s/>the<text:s/>reporting<text:s/>period</text:span></text:p></text:note-body></text:note></text:span><text:span text:style-name="T741_2"><text:s/>contributed<text:s/>CAD$</text:span><text:span text:style-name="T741_3">14</text:span><text:span text:style-name="T741_4">.</text:span><text:span text:style-name="T741_5">1</text:span><text:span text:style-name="T741_6">m<text:s/>to<text:s/>grant</text:span><text:span text:style-name="T741_7">-</text:span><text:span text:style-name="T741_8">making<text:s/>and<text:s/>operations<text:s/>and<text:s/>other<text:s/>donor/philanthropic<text:s/>contributions<text:s/>totalled<text:s/>CAD$11.</text:span><text:span text:style-name="T741_9">7</text:span><text:span text:style-name="T741_10">m</text:span><text:span text:style-name="T741_11"><text:s/></text:span><text:span text:style-name="T741_12">(</text:span><text:span text:style-name="T741_13">as<text:s/>well<text:s/>as<text:s/>influencing</text:span><text:span text:style-name="T741_14"><text:s/>the<text:s/>investments<text:s/>of<text:s/>other<text:s/>organisations<text:s/>and<text:s/>individuals</text:span><text:span text:style-name="T741_15"><text:s/>totalling</text:span><text:span text:style-name="T741_16"><text:s/></text:span><text:span text:style-name="T741_17">3.15millio</text:span><text:span text:style-name="T741_18">n</text:span><text:span text:style-name="T741_19"><text:s/>CAD</text:span><text:span text:style-name="T741_20">)</text:span><text:span text:style-name="T741_21">.<text:s/>This<text:s/>was<text:s/>c.</text:span><text:span text:style-name="T741_22">140</text:span><text:span text:style-name="T741_23">%<text:s/>of<text:s/>the<text:s/></text:span><text:span text:style-name="T741_24">£</text:span><text:span text:style-name="T741_25">10,590,000</text:span><text:span text:style-name="T741_26"><text:s/>(CAN$1</text:span><text:span text:style-name="T741_27">8,504486</text:span><text:span text:style-name="T741_28">)<text:s/>FCDO</text:span><text:span text:style-name="T741_29"><text:s/>contribution<text:s/>for<text:s/>202</text:span><text:span text:style-name="T741_30">4</text:span><text:span text:style-name="T741_31">/2</text:span><text:span text:style-name="T741_32">5</text:span><text:span text:style-name="T741_33"><text:note text:note-class="footnote"><text:note-citation/><text:note-body><text:p text:style-name="P742"><text:span text:style-name="T742_1"><text:s/></text:span><text:span text:style-name="T742_2">Estimated<text:s/></text:span><text:span text:style-name="T742_3">-</text:span><text:span text:style-name="T742_4">as</text:span><text:span text:style-name="T742_5"><text:s/>not<text:s/>using<text:s/>conversion<text:s/>from<text:s/></text:span><text:span text:style-name="T742_6">dates<text:s/>transferred</text:span></text:p></text:note-body></text:note></text:span><text:span text:style-name="T742_7">.<text:s/>For<text:s/>every<text:s/>CAD$<text:s/>of<text:s/>UK<text:s/>spend<text:s/>there<text:s/>was<text:s/>CAD$</text:span><text:span text:style-name="T742_8">1.4</text:span><text:span text:style-name="T742_9"><text:s/>spend<text:s/>from<text:s/>elsewhere.</text:span></text:p>
        </text:list-item>
      </text:list>
      <text:p text:style-name="P743"><text:span text:style-name="T743_1">T</text:span><text:span text:style-name="T743_2">his<text:s/>additional<text:s/>funding</text:span><text:span text:style-name="T743_3"><text:s/>cannot<text:s/>be<text:s/>attributed<text:s/>to<text:s/>FCDO</text:span><text:span text:style-name="T743_4">.<text:s/>However</text:span><text:span text:style-name="T743_5">,</text:span><text:span text:style-name="T743_6"><text:s/>in<text:s/>line<text:s/>with<text:s/>output<text:s/>four</text:span><text:span text:style-name="T743_7">,</text:span><text:span text:style-name="T743_8"><text:s/>FCDO<text:s/>continue</text:span><text:span text:style-name="T743_9">s</text:span><text:span text:style-name="T743_10"><text:s/>to<text:s/>try</text:span><text:span text:style-name="T743_11"><text:s/>to<text:s/>enable<text:s/>EF<text:s/>to</text:span><text:span text:style-name="T743_12"><text:s/>leverage<text:s/>additional<text:s/>funding</text:span><text:span text:style-name="T743_13">.<text:s/></text:span><text:span text:style-name="T743_14"><text:s/></text:span></text:p>
      <text:p text:style-name="P744"><text:span text:style-name="T744_1"><text:line-break/></text:span><text:span text:style-name="T744_2">Equality<text:s/>Fund<text:s/>is<text:s/>also<text:s/></text:span><text:span text:style-name="T744_3">now<text:s/>being<text:s/></text:span><text:span text:style-name="T744_4">funded<text:s/></text:span><text:span text:style-name="T744_5">by<text:s/>other<text:s/>parts<text:s/>of<text:s/>the<text:s/></text:span><text:span text:style-name="T744_6">FCDO</text:span><text:span text:style-name="T744_7">,<text:s/>for<text:s/>example<text:s/></text:span><text:span text:style-name="T744_8">a<text:s/>ME</text:span><text:span text:style-name="T744_9">NA<text:s/></text:span><text:span text:style-name="T744_10">Regional<text:s/></text:span><text:span text:style-name="T744_11">climate<text:s/>change<text:s/>pilot<text:s/></text:span><text:span text:style-name="T744_12">provided<text:s/>core,<text:s/>flexible<text:s/>funding<text:s/>to<text:s/>WROs<text:s/>in<text:s/>the<text:s/>MENA<text:s/>region<text:s/>through<text:s/>the<text:s/>Equality<text:s/>Fund</text:span><text:span text:style-name="T744_13">.</text:span><text:span text:style-name="T744_14"><text:s/>Over<text:s/>time,<text:s/>more<text:s/>use<text:s/>of<text:s/>the<text:s/></text:span><text:span text:style-name="T744_15">infrastructure</text:span><text:span text:style-name="T744_16"><text:s/></text:span><text:span text:style-name="T744_17">FCDO</text:span><text:span text:style-name="T744_18"><text:s/>ha</text:span><text:span text:style-name="T744_19">s</text:span><text:span text:style-name="T744_20"><text:s/>helped<text:s/>to<text:s/>create<text:s/></text:span><text:span text:style-name="T744_21">may<text:s/>increase<text:s/></text:span><text:span text:style-name="T744_22">VfM</text:span><text:span text:style-name="T744_23">.</text:span><text:span text:style-name="T744_24"><text:s/></text:span><text:span text:style-name="T744_25"><text:s/></text:span><text:span text:style-name="T744_26"><text:s/></text:span></text:p>
      <text:p text:style-name="P745"/>
      <text:p text:style-name="P746"><text:span text:style-name="T746_1">Effectiveness</text:span></text:p>
      <text:p text:style-name="P747"/>
      <text:list text:style-name="LS11" xml:id="list58">
        <text:list-item>
          <text:p text:style-name="P748"><text:span text:style-name="T748_1">9</text:span><text:span text:style-name="T748_2">9</text:span><text:span text:style-name="T748_3">%<text:s/>of<text:s/></text:span><text:span text:style-name="T748_4">Cataly</text:span><text:span text:style-name="T748_5">s</text:span><text:span text:style-name="T748_6">e<text:s/></text:span><text:span text:style-name="T748_7">partners<text:s/>reported<text:s/>an<text:s/>increase<text:s/>in<text:s/>their<text:s/>institutional<text:s/>capacity<text:s/></text:span><text:span text:style-name="T748_8">as<text:s/>a<text:s/>result<text:s/>of</text:span><text:span text:style-name="T748_9"><text:s/>their<text:s/></text:span><text:span text:style-name="T748_10">Equality<text:s/>Fund</text:span><text:span text:style-name="T748_11"><text:s/>grant.<text:s/>This<text:s/>exceeds<text:s/>the<text:s/>target<text:s/>of<text:s/>80%<text:s/>for<text:s/>this<text:s/>year.<text:s/></text:span></text:p>
        </text:list-item>
        <text:list-item>
          <text:p text:style-name="P749"><text:span text:style-name="T749_1">Cataly</text:span><text:span text:style-name="T749_2">s</text:span><text:span text:style-name="T749_3">e<text:s/></text:span><text:span text:style-name="T749_4">grantees<text:s/></text:span><text:span text:style-name="T749_5">advocated<text:s/>and<text:s/>supported<text:s/>the<text:s/>passage<text:s/>of<text:s/>10<text:s/></text:span><text:span text:style-name="T749_6">policies<text:s/>and<text:s/>laws</text:span></text:p>
        </text:list-item>
      </text:list>
      <text:p text:style-name="P750"><text:span text:style-name="T750_1">Equality<text:s/>Fund</text:span><text:span text:style-name="T750_2"><text:s/></text:span><text:span text:style-name="T750_3">is<text:s/></text:span><text:span text:style-name="T750_4">conducting<text:s/></text:span><text:span text:style-name="T750_5">a<text:s/>stocktake<text:s/>of<text:s/>grant-making<text:s/>currently</text:span><text:span text:style-name="T750_6">,<text:s/>which<text:s/>should<text:s/>be<text:s/></text:span><text:span text:style-name="T750_7">included<text:s/>in<text:s/>the<text:s/></text:span><text:span text:style-name="T750_8">25/26<text:s/>review.</text:span></text:p>
      <text:p text:style-name="P751"/>
      <text:p text:style-name="P752"><text:span text:style-name="T752_1">Equality<text:s/>Fund</text:span><text:span text:style-name="T752_2">’s<text:s/>work<text:s/>to<text:s/></text:span><text:span text:style-name="T752_3">improve</text:span><text:span text:style-name="T752_4"><text:s/>the<text:s/>financial<text:s/>system<text:s/>is<text:s/>itself<text:s/>a<text:s/>driver<text:s/>of<text:s/>lasting<text:s/>change.<text:s/></text:span><text:span text:style-name="T752_5">The</text:span><text:span text:style-name="T752_6">y</text:span><text:span text:style-name="T752_7"><text:s/>are<text:s/></text:span><text:span text:style-name="T752_8">helping</text:span><text:span text:style-name="T752_9"><text:s/></text:span><text:span text:style-name="T752_10">shift<text:s/>how<text:s/>and<text:s/>where<text:s/>capital<text:s/>flows,<text:s/>w</text:span><text:span text:style-name="T752_11">orking<text:s/>to<text:s/>disrupt<text:s/>how<text:s/>investing</text:span><text:span text:style-name="T752_12"><text:s/>is<text:s/>thought<text:s/>about</text:span><text:span text:style-name="T752_13">,<text:s/>how<text:s/>capital<text:s/></text:span><text:span text:style-name="T752_14">is<text:s/>put<text:s/></text:span><text:span text:style-name="T752_15">into<text:s/>the<text:s/>hands<text:s/>of<text:s/>entrepreneurs</text:span><text:span text:style-name="T752_16"><text:s/></text:span><text:span text:style-name="T752_17">that</text:span><text:span text:style-name="T752_18"><text:s/>make<text:s/>better</text:span><text:span text:style-name="T752_19"><text:s/>more<text:s/>equitable</text:span><text:span text:style-name="T752_20"><text:s/>decisions<text:s/>across<text:s/>the<text:s/>investment<text:s/>process.</text:span></text:p>
      <text:p text:style-name="P753"/>
      <text:p text:style-name="P754"><text:span text:style-name="T754_1">E</text:span><text:span text:style-name="T754_2">quality<text:s/></text:span><text:span text:style-name="T754_3">F</text:span><text:span text:style-name="T754_4">und</text:span><text:span text:style-name="T754_5"><text:s/>are<text:s/>aware<text:s/>of<text:s/>the<text:s/>need<text:s/>to<text:s/></text:span><text:span text:style-name="T754_6">better<text:s/>show<text:s/></text:span><text:span text:style-name="T754_7">impact<text:s/>(as<text:s/>discussed<text:s/>below<text:s/>in<text:s/>the<text:s/>MEL<text:s/>section)<text:s/>as<text:s/>this<text:s/>will<text:s/>help<text:s/>demonstrate<text:s/>effectiveness<text:s/>of<text:s/>th</text:span><text:span text:style-name="T754_8">eir<text:s/>approach</text:span><text:span text:style-name="T754_9"><text:s/>and<text:s/>funding<text:s/>to<text:s/>WROs</text:span><text:span text:style-name="T754_10">.<text:s/></text:span></text:p>
      <text:p text:style-name="P755"/>
      <text:p text:style-name="P756"/>
      <text:p text:style-name="P757"><text:span text:style-name="T757_1">Equity</text:span></text:p>
      <text:p text:style-name="P758"/>
      <text:p text:style-name="P759"><text:span text:style-name="T759_1">The<text:s/></text:span><text:span text:style-name="T759_2">Activate<text:s/></text:span><text:span text:style-name="T759_3">stream</text:span><text:span text:style-name="T759_4"><text:s/></text:span><text:span text:style-name="T759_5">recogni</text:span><text:span text:style-name="T759_6">s</text:span><text:span text:style-name="T759_7">es<text:s/></text:span><text:span text:style-name="T759_8">that<text:s/>a<text:s/>Global<text:s/>North<text:s/>fund,<text:s/>such<text:s/>as<text:s/>Equality<text:s/>Fund,<text:s/>cannot<text:s/>individually<text:s/>reach<text:s/>as<text:s/>far<text:s/>as<text:s/>it<text:s/>can<text:s/>in<text:s/>partnership<text:s/>with<text:s/>other<text:s/>women’s<text:s/>and<text:s/>feminist<text:s/>funds.<text:s/>As<text:s/>a<text:s/>result,</text:span><text:span text:style-name="T759_9"><text:s/>the</text:span><text:span text:style-name="T759_10"><text:s/>Activate<text:s/>funding<text:s/>stream<text:s/></text:span><text:span text:style-name="T759_11">enables<text:s/></text:span><text:span text:style-name="T759_12">partner<text:s/></text:span><text:span text:style-name="T759_13">women<text:s/>and<text:s/>feminist</text:span><text:span text:style-name="T759_14"><text:s/>funds<text:s/>to<text:s/>reach<text:s/></text:span><text:span text:style-name="T759_15">more<text:s/>organisations<text:s/>at<text:s/>pace<text:s/></text:span><text:span text:style-name="T759_16">and<text:s/></text:span><text:span text:style-name="T759_17">is</text:span><text:span text:style-name="T759_18"><text:s/></text:span><text:span text:style-name="T759_19">also<text:s/>to<text:s/></text:span><text:span text:style-name="T759_20">strengthen<text:s/>the</text:span><text:span text:style-name="T759_21"><text:s/>way<text:s/>women<text:s/>rights<text:s/>organisations<text:s/>can<text:s/>access<text:s/>resources.<text:s/></text:span></text:p>
      <text:p text:style-name="P760"/>
      <text:p text:style-name="P761"><text:span text:style-name="T761_1">This<text:s/>year,<text:s/>key<text:s/>characteristics<text:s/>of<text:s/></text:span><text:span text:style-name="T761_2">this</text:span><text:span text:style-name="T761_3"><text:s/></text:span><text:span text:style-name="T761_4">grant</text:span><text:span text:style-name="T761_5">-</text:span><text:span text:style-name="T761_6">making</text:span><text:span text:style-name="T761_7"><text:s/>stream<text:s/>include:<text:s/></text:span></text:p>
      <text:list text:style-name="LS12" xml:id="list60">
        <text:list-item>
          <text:p text:style-name="P762"><text:span text:style-name="T762_1">over<text:s/>90%<text:s/>self-led<text:s/>groups<text:s/>including<text:s/>a<text:s/>community<text:s/>of<text:s/></text:span><text:span text:style-name="T762_2">Quilombola</text:span><text:span text:style-name="T762_3"><text:s/>women<text:s/>(descendants<text:s/>of<text:s/>Afro-Brazilians<text:s/>who<text:s/>escaped<text:s/>slavery)<text:s/>in<text:s/>Brazil<text:s/>and<text:s/>collectives<text:s/>of<text:s/>incarcerated<text:s/>women<text:s/>in<text:s/>Bolivia,<text:s/>environmental<text:s/>defenders<text:s/>in<text:s/>Colombia,<text:s/>and<text:s/>HIV<text:s/>Positive<text:s/>Women<text:s/>in<text:s/>Georgia.<text:s/></text:span></text:p>
        </text:list-item>
        <text:list-item>
          <text:p text:style-name="P763"><text:span text:style-name="T763_1">~45%<text:s/>were<text:s/>emerging<text:s/>organizations<text:s/>founded<text:s/>less<text:s/>than<text:s/>five<text:s/>years<text:s/>ago<text:s/>including<text:s/>Roma<text:s/>youth<text:s/>groups<text:s/>in<text:s/>Serbia,<text:s/>a<text:s/>community<text:s/>project<text:s/>working<text:s/>toward<text:s/>creating<text:s/>a<text:s/>safe<text:s/>and<text:s/>creative<text:s/>space<text:s/></text:span><text:span text:style-name="T763_2">for<text:s/></text:span><text:span text:style-name="T763_3"><text:s/>LGBTQI</text:span><text:span text:style-name="T763_4">+</text:span><text:span text:style-name="T763_5"><text:s/>youth<text:s/>in<text:s/>Cambodia,<text:s/>and<text:s/>cooperatives<text:s/>of<text:s/>women<text:s/>farmers<text:s/>in<text:s/>Mongolia.<text:s/></text:span></text:p>
        </text:list-item>
        <text:list-item>
          <text:p text:style-name="P764"><text:span text:style-name="T764_1">~45%<text:s/>were<text:s/>unregistered<text:s/>organizations<text:s/>including<text:s/>self-led<text:s/>collectives<text:s/>of<text:s/>Dalit<text:s/>women<text:s/>in<text:s/></text:span><text:span text:style-name="T764_2">India,<text:s text:c="2"/></text:span><text:span text:style-name="T764_3">women</text:span><text:span text:style-name="T764_4"><text:s/>human<text:s/>rights<text:s/>defenders<text:s/>(WHRDs)</text:span><text:span text:style-name="T764_5"><text:s/></text:span><text:span text:style-name="T764_6">in<text:s/>Kenya,</text:span><text:span text:style-name="T764_7"><text:s/>LGBTQI+</text:span><text:span text:style-name="T764_8"><text:s/>activists<text:s/>in<text:s/>Morocco,<text:s/>and<text:s/>GBV-survivors<text:s/>in<text:s/>Columbia.<text:s/></text:span></text:p>
        </text:list-item>
        <text:list-item>
          <text:p text:style-name="P765"><text:span text:style-name="T765_1">over<text:s/>20%<text:s/>were<text:s/>first-time<text:s/>grant<text:s/>recipients<text:s/>including<text:s/>sex<text:s/>worker-led<text:s/>movements<text:s/>in<text:s/>Francophone<text:s/>Africa<text:s/>and<text:s/>Myanmar,<text:s/></text:span><text:span text:style-name="T765_2">i</text:span><text:span text:style-name="T765_3">ndigenous<text:s/></text:span><text:span text:style-name="T765_4">and<text:s/>rural<text:s/>women’s<text:s/>groups<text:s/>in<text:s/>Sub-Saharan<text:s/>Africa,<text:s/>disability<text:s/>rights<text:s/></text:span><text:span text:style-name="T765_5">organi</text:span><text:span text:style-name="T765_6">s</text:span><text:span text:style-name="T765_7">ations<text:s/></text:span><text:span text:style-name="T765_8">including<text:s/>women<text:s/>living<text:s/>with<text:s/>rare<text:s/>nerve<text:s/>diseases<text:s/>and<text:s/>fibromyalgia<text:s/>in<text:s/>Brazil,<text:s/>and<text:s/>LGBTQI+<text:s/>rights<text:s/>organizations<text:s/>in<text:s/>South<text:s/>and<text:s/>Central<text:s/>Asia.</text:span></text:p>
        </text:list-item>
      </text:list>
      <text:p text:style-name="P766"><text:span text:style-name="T766_1">Feminist<text:s/>grant<text:s/>making<text:s/>strategies<text:s/>are<text:s/>not<text:s/></text:span><text:span text:style-name="T766_2">yet<text:s/></text:span><text:span text:style-name="T766_3">proven<text:s/>to<text:s/>be<text:s/>more<text:s/>effective</text:span><text:span text:style-name="T766_4">,</text:span><text:span text:style-name="T766_5"><text:s/>but<text:s/>they<text:s/>are<text:s/>more<text:s/>equitable,<text:s/>Annex<text:s/></text:span><text:span text:style-name="T766_6">A</text:span><text:span text:style-name="T766_7"><text:s/>provides<text:s/>more<text:s/>details.<text:s/></text:span></text:p>
      <text:p text:style-name="P767"/>
      <text:p text:style-name="P768"><text:span text:style-name="T768_1">VfM</text:span><text:span text:style-name="T768_2"><text:s/>performance<text:s/>compared<text:s/>to<text:s/>the<text:s/>original<text:s/></text:span><text:span text:style-name="T768_3">VfM</text:span><text:span text:style-name="T768_4"><text:s/>proposition<text:s/>in<text:s/>the<text:s/>business<text:s/>case<text:s/></text:span></text:p>
      <text:p text:style-name="P769"/>
      <text:p text:style-name="P770"><text:span text:style-name="T770_1">Following<text:s/>the<text:s/>recommendation<text:s/>in<text:s/></text:span><text:span text:style-name="T770_2">a</text:span><text:span text:style-name="T770_3"><text:s/>previous<text:s/>annual<text:s/>review,<text:s/>the<text:s/></text:span><text:span text:style-name="T770_4">VfM</text:span><text:span text:style-name="T770_5"><text:s/>indicators<text:s/>have<text:s/>been<text:s/>revised<text:s/>from<text:s/>those<text:s/>proposed<text:s/>in<text:s/>the<text:s/>business<text:s/>case</text:span><text:span text:style-name="T770_6">,</text:span><text:span text:style-name="T770_7"><text:s/>so<text:s/>they<text:s/>complement<text:s/>rather<text:s/>than<text:s/>duplicate<text:s/>the<text:s/></text:span><text:span text:style-name="T770_8">logframe</text:span><text:span text:style-name="T770_9">.</text:span></text:p>
      <text:p text:style-name="P771"/>
      <text:p text:style-name="P772"><text:span text:style-name="T772_1">Assessment<text:s/>of<text:s/>whether<text:s/>the<text:s/></text:span><text:span text:style-name="T772_2">programme</text:span><text:span text:style-name="T772_3"><text:s/>continues<text:s/>to<text:s/>represent<text:s/>value<text:s/>for<text:s/>money</text:span></text:p>
      <text:p text:style-name="P773"><text:span text:style-name="T773_1">T</text:span><text:span text:style-name="T773_2">his<text:s/></text:span><text:span text:style-name="T773_3">programme</text:span><text:span text:style-name="T773_4"><text:s/>represents<text:s/>value<text:s/>for<text:s/>money</text:span><text:span text:style-name="T773_5">.<text:s/></text:span><text:span text:style-name="T773_6">The<text:s/></text:span><text:span text:style-name="T773_7">case<text:s/>for</text:span><text:span text:style-name="T773_8"><text:s/>providing<text:s/>core,<text:s/>flexible<text:s/>funding<text:s/></text:span><text:span text:style-name="T773_9">for<text:s/></text:span><text:span text:style-name="T773_10">women’s<text:s/>rights<text:s/>organisations<text:s/></text:span><text:span text:style-name="T773_11">is<text:s/></text:span><text:span text:style-name="T773_12">clear</text:span><text:span text:style-name="T773_13"><text:s/>and<text:s/></text:span><text:span text:style-name="T773_14">WROs<text:s/></text:span><text:span text:style-name="T773_15">are<text:s/>the</text:span><text:span text:style-name="T773_16"><text:s/>backbone<text:s/></text:span><text:span text:style-name="T773_17">for<text:s/>advancing<text:s/>gender<text:s/>equality</text:span><text:span text:style-name="T773_18"><text:s/>globally</text:span><text:span text:style-name="T773_19">.<text:s/></text:span><text:span text:style-name="T773_20">Gender<text:s/>equality<text:s/>is<text:s/>under<text:s/>threat<text:s/>globally.<text:s/></text:span><text:span text:style-name="T773_21">Nearly<text:s/>40%<text:s/>of<text:s/>countries,<text:s/>representing<text:s/>o</text:span><text:span text:style-name="T773_22">v</text:span><text:span text:style-name="T773_23">er<text:s/>1<text:s/>billion<text:s/>women<text:s/></text:span><text:span text:style-name="T773_24">and<text:s/></text:span><text:span text:style-name="T773_25">girls,<text:s/>experienced<text:s/>stagnation<text:s/>or<text:s/>regression<text:s/>in<text:s/>gender<text:s/>equality<text:s/>between<text:s/>2019<text:s/>and<text:s/>2022,<text:s/>and<text:s/>o</text:span><text:span text:style-name="T773_26">ne<text:s/>in<text:s/>four<text:s/>countries<text:s/>report</text:span><text:span text:style-name="T773_27">ed</text:span><text:span text:style-name="T773_28"><text:s/>a<text:s/>backlash<text:s/>a</text:span><text:span text:style-name="T773_29">gainst<text:s/>women’s<text:s/>rights<text:s/>in<text:s/>2024.</text:span><text:span text:style-name="T773_30"><text:s/></text:span><text:span text:style-name="T773_31">WROs</text:span><text:span text:style-name="T773_32"><text:s/>face<text:s/></text:span><text:span text:style-name="T773_33">existential</text:span><text:span text:style-name="T773_34"><text:s/>threa</text:span><text:span text:style-name="T773_35">ts<text:s/></text:span><text:span text:style-name="T773_36">due<text:s/>to</text:span><text:span text:style-name="T773_37"><text:s/></text:span><text:span text:style-name="T773_38">the<text:s/></text:span><text:span text:style-name="T773_39">increasing<text:s/>rollback<text:s/>of<text:s/>rights</text:span><text:span text:style-name="T773_40">,</text:span><text:span text:style-name="T773_41"><text:s/></text:span><text:span text:style-name="T773_42">targeting<text:s/>of<text:s/>activists</text:span><text:span text:style-name="T773_43"><text:s/>and<text:s/></text:span><text:span text:style-name="T773_44">worsening<text:s/></text:span><text:span text:style-name="T773_45">funding<text:s/>crisis</text:span><text:span text:style-name="T773_46">.<text:s/>T</text:span><text:span text:style-name="T773_47">here<text:s/>are</text:span><text:span text:style-name="T773_48"><text:s/>high<text:s/>societal<text:s/>and<text:s/>economic<text:s/>costs<text:s/></text:span><text:span text:style-name="T773_49">associated<text:s/>with<text:s/></text:span><text:span text:style-name="T773_50">not<text:s/>advancing<text:s/>gender<text:s/>equality.</text:span></text:p>
      <text:p text:style-name="P774"/>
      <text:p text:style-name="P775"><text:span text:style-name="T775_1">The<text:s/>investment<text:s/>arm<text:s/>provides<text:s/></text:span><text:span text:style-name="T775_2">sustainability</text:span><text:span text:style-name="T775_3"><text:s/>for<text:s/>the<text:s/>Equality<text:s/>Fu</text:span><text:span text:style-name="T775_4">n</text:span><text:span text:style-name="T775_5">d<text:s/>and<text:s/>its<text:s/>mission.<text:s/>FCDO<text:s/></text:span><text:span text:style-name="T775_6">grant<text:s/></text:span><text:span text:style-name="T775_7">funding<text:s/>has<text:s/>enabled<text:s/>it<text:s/>to<text:s/>provide<text:s/>more<text:s/>support<text:s/>and<text:s/>much<text:s/>faster</text:span><text:span text:style-name="T775_8">,</text:span><text:span text:style-name="T775_9"><text:s/>at<text:s/>a<text:s/>time<text:s/>when<text:s/>i</text:span><text:span text:style-name="T775_10">t<text:s/>is<text:s/></text:span><text:span text:style-name="T775_11">need</text:span><text:span text:style-name="T775_12">ed</text:span><text:span text:style-name="T775_13">.</text:span><text:span text:style-name="T775_14"><text:s/></text:span><text:span text:style-name="T775_15">I</text:span><text:span text:style-name="T775_16">t<text:s/></text:span><text:span text:style-name="T775_17">also<text:s/></text:span><text:span text:style-name="T775_18">has</text:span><text:span text:style-name="T775_19"><text:s/>additional<text:s/>impact<text:s/></text:span><text:span text:style-name="T775_20">when</text:span><text:span text:style-name="T775_21"><text:s/>combining<text:s/>programme<text:s/>spend<text:s/>with<text:s/>diplomatic<text:s/>levers.<text:s/></text:span></text:p>
      <text:p text:style-name="P776"/>
      <text:p text:style-name="P777"/>
      <text:p text:style-name="P778"><text:span text:style-name="T778_1">E</text:span><text:span text:style-name="T778_2">:<text:s/>RISK<text:s/></text:span></text:p>
      <text:p text:style-name="P779"/>
      <text:p text:style-name="P780"><text:span text:style-name="T780_1">Overview<text:s/>of<text:s/>risk<text:s/>management</text:span></text:p>
      <text:p text:style-name="P781"/>
      <text:p text:style-name="P782"><text:span text:style-name="T782_1">The<text:s/>overall<text:s/>risk<text:s/>appetite<text:s/>for<text:s/>the<text:s/>programme<text:s/>has<text:s/>remained<text:s/>the<text:s/>same<text:s/>as<text:s/>the<text:s/>last<text:s/>Annual<text:s/>Review,<text:s/>set<text:s/>at<text:s/>the<text:s/>second<text:s/>highest<text:s/>level,<text:s/>‘Receptive’<text:s/>(described<text:s/>in<text:s/>FCDO’s<text:s/>Risk<text:s/>Guidance<text:s/>Note<text:s/>as<text:s/>“Willing<text:s/>to<text:s/>accept<text:s/>the<text:s/>majority<text:s/>of<text:s/>activities<text:s/>carrying<text:s/>a<text:s/>major<text:s/>degree<text:s/>of<text:s/>residual<text:s/>risk”).<text:s/>FCDO’s<text:s/>risk<text:s/>appetite<text:s/>for<text:s/>Policy<text:s/>and<text:s/>Programme<text:s/>Delivery<text:s/>risk<text:s/>is<text:s/>‘Receptive’,<text:s/>reflecting<text:s/>the<text:s/>need<text:s/>to<text:s/>drive<text:s/>long-term<text:s/>change<text:s/>in<text:s/>diverse<text:s/>and<text:s/>challenging<text:s/>context</text:span><text:span text:style-name="T782_2">s.</text:span><text:span text:style-name="T782_3"> </text:span></text:p>
      <text:p text:style-name="P783"><text:span text:style-name="T783_1"> </text:span></text:p>
      <text:p text:style-name="P784"><text:span text:style-name="T784_1">The<text:s/>FCDO<text:s/>programme<text:s/>team<text:s/>uses<text:s/>a<text:s/>risk<text:s/>register<text:s/>for<text:s/>the<text:s/>programme,<text:s/>which<text:s/>they<text:s/>review<text:s/>at<text:s/>least<text:s/>every<text:s/>quarter,<text:s/>to<text:s/>discuss<text:s/>areas<text:s/>of<text:s/>concern.<text:s/>It<text:s/>was<text:s/>most<text:s/>recently<text:s/>reviewed<text:s/>and<text:s/>updated<text:s/>in<text:s/>October<text:s/>2025.<text:s/>Risk<text:s/>is<text:s/>discussed<text:s/>with<text:s/></text:span><text:span text:style-name="T784_2">Equality<text:s/>Fund</text:span><text:span text:style-name="T784_3"><text:s/>on<text:s/>an<text:s/>ongoing<text:s/>basis,<text:s/>with<text:s/>risk<text:s/>as<text:s/>a<text:s/>standing<text:s/>agenda<text:s/>item<text:s/>in<text:s/>the<text:s/>quarterly<text:s/>partnership<text:s/>meetings.<text:s/>Meetings<text:s/>with<text:s/>WOSSO<text:s/>are<text:s/>held<text:s/></text:span><text:span text:style-name="T784_4">on<text:s/>a<text:s/>monthly<text:s/>basis</text:span><text:span text:style-name="T784_5"><text:s/>and<text:s/>include<text:s/>a<text:s/>focus<text:s/>on<text:s/>risk. </text:span><text:span text:style-name="T784_6"> </text:span></text:p>
      <text:p text:style-name="P785"/>
      <text:p text:style-name="P786"><text:span text:style-name="T786_1">This<text:s/>programme<text:s/>is<text:s/>aligned<text:s/>to<text:s/>the<text:s/>Paris<text:s/>Agreement<text:s/>and<text:s/>is<text:s/>considered<text:s/>low<text:s/>risk<text:s/>with<text:s/>regards<text:s/>to<text:s/>climate<text:s/>and<text:s/>the<text:s/>environment.<text:s/>The<text:s/>programme<text:s/>does<text:s/>not<text:s/>fund<text:s/>fossil<text:s/>fuels<text:s/>or<text:s/>counter<text:s/>the<text:s/>ambitions<text:s/>of<text:s/>the<text:s/>climate<text:s/>goals<text:s/>of<text:s/>any<text:s/>countries<text:s/>it<text:s/>works<text:s/>in.<text:s/>Many<text:s/>WROs<text:s/>engage<text:s/>and<text:s/>participate<text:s/>in<text:s/>climate<text:s/>action<text:s/>and<text:s/>seek<text:s/>to<text:s/>work<text:s/>towards<text:s/>the<text:s/>Paris<text:s/>Agreement. </text:span><text:span text:style-name="T786_2"> </text:span></text:p>
      <text:p text:style-name="P787"/>
      <text:p text:style-name="P788"><text:span text:style-name="T788_1">Main<text:s/>Risks</text:span><text:span text:style-name="T788_2"> </text:span></text:p>
      <text:p text:style-name="P789"><text:span text:style-name="T789_1">Risk<text:s/>review<text:s/>and<text:s/>mitigation<text:s/>efforts<text:s/>sit<text:s/>under<text:s/>the<text:s/>leadership<text:s/>of<text:s/>the<text:s/>Director,<text:s/>Internal<text:s/>Control<text:s/>and<text:s/>Risk<text:s/>Management<text:s/>(recruited<text:s/>June<text:s/>2024)<text:s/>with<text:s/>quarterly<text:s/>reviews<text:s/>undertaken<text:s/>by<text:s/>the<text:s/>Equality<text:s/>Fund<text:s/>executive<text:s/>leadership<text:s/>and<text:s/>staff.</text:span><text:span text:style-name="T789_2"><text:s/></text:span><text:span text:style-name="T789_3">Risks<text:s/>identified<text:s/>in<text:s/>the<text:s/>FCDO<text:s/>Risk<text:s/>Register<text:s/>relate<text:s/>to<text:s/>policy<text:s/>and<text:s/>programme<text:s/>delivery<text:s/>(five),<text:s/>financial<text:s/>and<text:s/>fraud<text:s/>(four)<text:s/>and<text:s/>people<text:s/>(two).</text:span></text:p>
      <text:p text:style-name="P790"/>
      <text:p text:style-name="P791"><text:span text:style-name="T791_1">The<text:s/></text:span><text:span text:style-name="T791_2">major</text:span><text:span text:style-name="T791_3"><text:s/>risks<text:s/>in<text:s/>the<text:s/>reporting<text:s/>period<text:s/>for<text:s/>Equality<text:s/>Fund<text:s/>were</text:span><text:span text:style-name="T791_4">:<text:s/></text:span></text:p>
      <text:list text:style-name="LS22" xml:id="list64">
        <text:list-item>
          <text:p text:style-name="P792"><text:span text:style-name="T792_1">Policy<text:s/>and<text:s/>programme<text:s/>delivery<text:s/>risks<text:s/>linked<text:s/>to<text:s/>potential<text:s/>ODA<text:s/>reductions<text:s/>and<text:s/>strains<text:s/>on<text:s/>charitable<text:s/>donations. </text:span><text:span text:style-name="T792_2">Whil</text:span><text:span text:style-name="T792_3">st<text:s/>this<text:s/>is</text:span><text:span text:style-name="T792_4"><text:s/></text:span><text:span text:style-name="T792_5">outside<text:s/>Equality<text:s/>Fund’s<text:s/>control</text:span><text:span text:style-name="T792_6">,<text:s/>E</text:span><text:span text:style-name="T792_7">quality<text:s/></text:span><text:span text:style-name="T792_8">F</text:span><text:span text:style-name="T792_9">und</text:span><text:span text:style-name="T792_10"><text:s/>is<text:s/>building<text:s/>mitigations<text:s/>where<text:s/></text:span><text:span text:style-name="T792_11">possible.<text:s/>For<text:s/>example,</text:span><text:span text:style-name="T792_12"><text:s/></text:span><text:span text:style-name="T792_13">E</text:span><text:span text:style-name="T792_14">quality<text:s/></text:span><text:span text:style-name="T792_15">F</text:span><text:span text:style-name="T792_16">und</text:span><text:span text:style-name="T792_17"><text:s/></text:span><text:span text:style-name="T792_18">is<text:s/>monitoring<text:s/>the<text:s/>risk<text:s/>of<text:s/>funding<text:s/>dependency<text:s/>of<text:s/>grantee<text:s/>partners<text:s/>to<text:s/>ensure<text:s/></text:span><text:span text:style-name="T792_19">they</text:span><text:span text:style-name="T792_20"><text:s/>are<text:s/>aware<text:s/>when<text:s/></text:span><text:span text:style-name="T792_21">E</text:span><text:span text:style-name="T792_22">quality<text:s/></text:span><text:span text:style-name="T792_23">F</text:span><text:span text:style-name="T792_24">und</text:span><text:span text:style-name="T792_25"><text:s/>is<text:s/>becoming<text:s/>the<text:s/>primary<text:s/>source<text:s/>of<text:s/>their<text:s/>funding.</text:span><text:span text:style-name="T792_26"><text:s/></text:span></text:p>
        </text:list-item>
        <text:list-item>
          <text:p text:style-name="P793"><text:span text:style-name="T793_1">Policy<text:s/>and<text:s/>programme<text:s/>delivery<text:s/>risks<text:s/></text:span><text:span text:style-name="T793_2">related<text:s/>to</text:span><text:span text:style-name="T793_3"><text:s/>growing<text:s/>backlash<text:s/>on<text:s/>women’s<text:s/>rights</text:span><text:span text:style-name="T793_4">,<text:s/>meaning</text:span><text:span text:style-name="T793_5"><text:s/>WROs<text:s/>could<text:s/>face<text:s/>increased<text:s/>backlash,<text:s/>retaliation,<text:s/>stigma</text:span><text:span text:style-name="T793_6"><text:s/>and</text:span><text:span text:style-name="T793_7"><text:s/>distress. </text:span><text:span text:style-name="T793_8">These</text:span><text:span text:style-name="T793_9"> </text:span><text:span text:style-name="T793_10">concerns<text:s/>are<text:s/>integrated<text:s/>into<text:s/>the<text:s/>E</text:span><text:span text:style-name="T793_11">quality<text:s/></text:span><text:span text:style-name="T793_12">F</text:span><text:span text:style-name="T793_13">und</text:span><text:span text:style-name="T793_14"><text:s/>programme<text:s/>office<text:s/>check-ins<text:s/>with<text:s/>partners<text:s/>and<text:s/>are<text:s/>components<text:s/>of<text:s/>the<text:s/>broader<text:s/>risks<text:s/>on<text:s/>their<text:s/>risk<text:s/>register<text:s/>relating<text:s/>to<text:s/>grantee<text:s/>partners</text:span></text:p>
        </text:list-item>
        <text:list-item>
          <text:p text:style-name="P794"><text:span text:style-name="T794_1">Fiduciary<text:s/>risks<text:s/>associated<text:s/>with<text:s/>grant</text:span><text:span text:style-name="T794_2">-</text:span><text:span text:style-name="T794_3">making<text:s/>to<text:s/>small<text:s/>and<text:s/>medium<text:s/>sized<text:s/>organisations.</text:span><text:span text:style-name="T794_4"><text:s/></text:span><text:span text:style-name="T794_5">Th</text:span><text:span text:style-name="T794_6">e<text:s/>enhanced<text:s/>D</text:span><text:span text:style-name="T794_7">ue<text:s/>Diligence<text:s/></text:span><text:span text:style-name="T794_8">A</text:span><text:span text:style-name="T794_9">ssessment</text:span><text:span text:style-name="T794_10"><text:s/>undertaken<text:s/>prior<text:s/>to<text:s/>funding<text:s/>ensures<text:s/></text:span><text:span text:style-name="T794_11">appropriate</text:span><text:span text:style-name="T794_12"><text:s/>mitigation<text:s/>measures<text:s/>are<text:s/>in<text:s/>place,<text:s/>compl</text:span><text:span text:style-name="T794_13">e</text:span><text:span text:style-name="T794_14">mented<text:s/>by<text:s/>E</text:span><text:span text:style-name="T794_15">quality<text:s/>Funds’</text:span><text:span text:style-name="T794_16"><text:s/></text:span><text:span text:style-name="T794_17">support<text:s/>to<text:s/>grantees<text:s/>with<text:s/>financial<text:s/>management.<text:s/></text:span><text:span text:style-name="T794_18">C</text:span><text:span text:style-name="T794_19">hanges<text:s/>to<text:s/>risk<text:s/>in<text:s/>this<text:s/>reporting<text:s/>period<text:s/>were<text:s/>noted<text:s/>to<text:s/></text:span><text:span text:style-name="T794_20">be<text:s/>due<text:s/>to<text:s/>the<text:s/>changes<text:s/></text:span><text:span text:style-name="T794_21">to<text:s/></text:span><text:span text:style-name="T794_22">US<text:s/>regulations<text:s/>for<text:s/>funders.<text:s/></text:span><text:span text:style-name="T794_23">EF<text:s/>is<text:s/>building<text:s/>mitigations<text:s/>where<text:s/>possible</text:span><text:span text:style-name="T794_24">,<text:s/>to<text:s/>protect<text:s/>against<text:s/></text:span><text:span text:style-name="T794_25">future<text:s/></text:span><text:span text:style-name="T794_26">changes</text:span><text:span text:style-name="T794_27">.</text:span></text:p>
        </text:list-item>
      </text:list>
      <text:p text:style-name="P795"/>
      <text:p text:style-name="P796"><text:span text:style-name="T796_1">The<text:s/>Equality<text:s/>Fund<text:s/>maintains<text:s/>a<text:s/>comprehensive<text:s/>risk<text:s/>framework<text:s/>with<text:s/>risks<text:s/>and<text:s/>mitigation<text:s/>strategies<text:s/>reviewed<text:s/>and<text:s/>updated<text:s/>on<text:s/>a<text:s/>quarterly<text:s/>basis.</text:span><text:span text:style-name="T796_2"><text:s/>This<text:s/>includes<text:s/></text:span><text:span text:style-name="T796_3">a<text:s/>delivery<text:s/>chain<text:s/>map</text:span><text:span text:style-name="T796_4">,<text:s/></text:span><text:span text:style-name="T796_5">which<text:s/>is<text:s/>updated<text:s/>quarterly</text:span><text:span text:style-name="T796_6">.</text:span><text:span text:style-name="T796_7"><text:s/></text:span><text:span text:style-name="T796_8">Equality<text:s/>Fund</text:span><text:span text:style-name="T796_9"><text:s/>have<text:s/>noted<text:s/></text:span><text:span text:style-name="T796_10">this<text:s/></text:span><text:span text:style-name="T796_11">process<text:s/></text:span><text:span text:style-name="T796_12">and<text:s/>format<text:s/></text:span><text:span text:style-name="T796_13">could<text:s/>be<text:s/>streamlined.</text:span><text:span text:style-name="T796_14"><text:s/>FCDO<text:s/>should<text:s/>consider<text:s/>the<text:s/>options<text:s/>for<text:s/>this<text:s/>in<text:s/>the<text:s/>next<text:s/>reporting<text:s/>year</text:span><text:span text:style-name="T796_15">,<text:s/>ensuring<text:s/>any<text:s/>agreed<text:s/>changes<text:s/>remain<text:s/>in<text:s/>line<text:s/>with<text:s/>FCDO<text:s/>reporting<text:s/>guidelines</text:span><text:span text:style-name="T796_16">.</text:span><text:span text:style-name="T796_17"><text:s/></text:span></text:p>
      <text:p text:style-name="P797"/>
      <text:p text:style-name="P798"><text:span text:style-name="T798_1">During<text:s/>the<text:s/>reporting<text:s/>year,<text:s/>3<text:s/>fraud<text:s/>cases<text:s/>were<text:s/>opened,<text:s/>all<text:s/>of<text:s/>which<text:s/>have<text:s/>since<text:s/>been<text:s/>closed,<text:s/>with<text:s/>an<text:s/>additional<text:s/>case<text:s/>from<text:s/>the<text:s/>previous<text:s/>year<text:s/>also<text:s/>being<text:s/>closed<text:s/>in<text:s/>this<text:s/>period.<text:s/></text:span><text:span text:style-name="T798_2">Equality<text:s/>Fund</text:span><text:span text:style-name="T798_3"><text:s/>have<text:s/>demonstrated<text:s/>adherence<text:s/>to<text:s/>reporting<text:s/>guidelines<text:s/>and<text:s/>in<text:s/>one<text:s/>instance<text:s/>has<text:s/>ended<text:s/>a<text:s/>funding<text:s/>arrangement<text:s/>early<text:s/>where<text:s/>there<text:s/>is<text:s/>not<text:s/>sufficient<text:s/>confidence<text:s/>in<text:s/>grantees<text:s/>internal<text:s/>control<text:s/>measures<text:s/>to<text:s/>continue.<text:s/>In<text:s/>all<text:s/>instances,<text:s/>when<text:s/>a<text:s/>case<text:s/>has<text:s/>been<text:s/>closed<text:s/></text:span><text:span text:style-name="T798_4">Equality<text:s/>Fund</text:span><text:span text:style-name="T798_5"><text:s/>have<text:s/>identified<text:s/>learnings,<text:s/></text:span><text:span text:style-name="T798_6">considerations<text:s/>and<text:s/>specific<text:s/>needs<text:s/>for<text:s/>grantee<text:s/>partners<text:s/>to<text:s/>minimise<text:s/>the<text:s/>risk<text:s/>of<text:s/>future<text:s/>cases.<text:s/></text:span><text:span text:style-name="T798_7">This<text:s/>has<text:s/>been<text:s/>evidenced<text:s/></text:span><text:span text:style-name="T798_8">by<text:s/>the<text:s/>introduction<text:s/>of</text:span><text:span text:style-name="T798_9"><text:s/>a<text:s/>proactive<text:s/>measure<text:s/></text:span><text:span text:style-name="T798_10">to<text:s/>ensure<text:s/>grantees<text:s/></text:span><text:span text:style-name="T798_11">governance<text:s/>practices<text:s/>are<text:s/></text:span><text:span text:style-name="T798_12">sufficient</text:span><text:span text:style-name="T798_13">.</text:span><text:span text:style-name="T798_14"><text:s/></text:span></text:p>
      <text:p text:style-name="P799"/>
      <text:p text:style-name="P800"><text:span text:style-name="T800_1">Due<text:s/>to</text:span><text:span text:style-name="T800_2"><text:s/></text:span><text:span text:style-name="T800_3">internal</text:span><text:span text:style-name="T800_4"><text:s/></text:span><text:span text:style-name="T800_5">staffing<text:s/></text:span><text:span text:style-name="T800_6">constraints</text:span><text:span text:style-name="T800_7">,<text:s/>the<text:s/>FCDO<text:s/>were<text:s/>unable<text:s/>to<text:s/>facilitate<text:s/>a<text:s/>meeting<text:s/>between<text:s/></text:span><text:span text:style-name="T800_8">Equality<text:s/>Fund</text:span><text:span text:style-name="T800_9"><text:s/>and<text:s/>FCDOs<text:s/>reporting<text:s/>concerns<text:s/></text:span><text:span text:style-name="T800_10">team</text:span><text:span text:style-name="T800_11"><text:s/>on<text:s/>the<text:s/></text:span><text:span text:style-name="T800_12">appropriate<text:s/>threshold<text:s/>for</text:span><text:span text:style-name="T800_13"><text:s/>reporting<text:s/>safeguarding<text:s/>concerns</text:span><text:span text:style-name="T800_14"><text:s/>(as<text:s/>recommended</text:span><text:span text:style-name="T800_15"><text:s/>in<text:s/>the<text:s/></text:span><text:span text:style-name="T800_16">last<text:s/>annual<text:s/>review)</text:span><text:span text:style-name="T800_17">.<text:s/></text:span><text:span text:style-name="T800_18">Whilst<text:s/></text:span><text:span text:style-name="T800_19">t</text:span><text:span text:style-name="T800_20">he<text:s/>matter<text:s/>was<text:s/>discussed<text:s/>at<text:s/>an<text:s/></text:span><text:span text:style-name="T800_21">Equality<text:s/>Fund</text:span><text:span text:style-name="T800_22">-FCDO<text:s/>quarterly<text:s/>meeting<text:s/>and<text:s/></text:span><text:span text:style-name="T800_23">Equality<text:s/>Fund</text:span><text:span text:style-name="T800_24"><text:s/>continues<text:s/>to<text:s/>refine<text:s/>it</text:span><text:span text:style-name="T800_25">s<text:s/>safeguarding<text:s/></text:span><text:span text:style-name="T800_26">processes<text:s/>and<text:s/>has<text:s/>built<text:s/>new<text:s/></text:span><text:span text:style-name="T800_27">processe</text:span><text:span text:style-name="T800_28">s,<text:s/></text:span><text:span text:style-name="T800_29">reporting<text:s/>thresholds<text:s/>should<text:s/>be<text:s/></text:span><text:span text:style-name="T800_30">revisited</text:span><text:span text:style-name="T800_31"><text:s/>in<text:s/>the<text:s/>upcoming<text:s/>reporting<text:s/></text:span><text:span text:style-name="T800_32">year<text:s/>to<text:s/>ensure<text:s/>they<text:s/>remain<text:s/>at<text:s/>the<text:s/>appropriate<text:s/>level</text:span><text:span text:style-name="T800_33">.</text:span><text:span text:style-name="T800_34"><text:s/>This<text:s/>should<text:s/></text:span><text:span text:style-name="T800_35">include<text:s/>Global<text:s/>Affairs<text:s/>Canada<text:s/></text:span><text:span text:style-name="T800_36">(GAC)<text:s/></text:span><text:span text:style-name="T800_37">to<text:s/>ensure</text:span><text:span text:style-name="T800_38"><text:s/></text:span><text:span text:style-name="T800_39">both<text:s/>donors<text:s/>approach<text:s/>is<text:s/></text:span><text:span text:style-name="T800_40">complementary</text:span><text:span text:style-name="T800_41">.</text:span><text:span text:style-name="T800_42"><text:s/></text:span><text:span text:style-name="T800_43"><text:s/></text:span><text:span text:style-name="T800_44"><text:s/></text:span><text:span text:style-name="T800_45"><text:s/></text:span></text:p>
      <text:p text:style-name="P801"/>
      <text:p text:style-name="P802"><text:span text:style-name="T802_1">The<text:s/>main<text:s/>risks<text:s/>in<text:s/>the<text:s/>reporting<text:s/>period<text:s/>for<text:s/>WOSSO<text:s/>were</text:span><text:span text:style-name="T802_2">:<text:s/></text:span></text:p>
      <text:p text:style-name="P803"/>
      <text:list text:style-name="LS23" xml:id="list67">
        <text:list-item>
          <text:p text:style-name="P804"><text:span text:style-name="T804_1">Fraud<text:s/>and<text:s/>corruption<text:s/>risk<text:s/>within<text:s/>the<text:s/>consortium<text:s/>partners<text:s/>or<text:s/>travel<text:s/>grantees.</text:span><text:span text:style-name="T804_2"><text:s/></text:span><text:span text:style-name="T804_3">T</text:span><text:span text:style-name="T804_4">his<text:s/>is<text:s/>mitigated<text:s/>by</text:span><text:span text:style-name="T804_5"><text:s/>stringent<text:s/>financial<text:s/>review<text:s/>processes<text:s/>and<text:s/>WOSSO<text:s/>paying<text:s/>directly<text:s/>for<text:s/>travel<text:s/>where<text:s/>possible.<text:s/>There<text:s/>have<text:s/>been<text:s/>no<text:s/>incidents<text:s/>of<text:s/>fraud<text:s/>reported<text:s/>in<text:s/>the<text:s/>year.<text:s/></text:span></text:p>
        </text:list-item>
        <text:list-item>
          <text:p text:style-name="P805"><text:span text:style-name="T805_1">Risks<text:s/>around<text:s/>barriers<text:s/>to<text:s/>travel<text:s/>for<text:s/>fellows<text:s/>from<text:s/>the<text:s/>Global<text:s/>South,<text:s/>particularly<text:s/>in<text:s/>securing<text:s/>visas<text:s/>for<text:s/>the<text:s/>US.<text:s/></text:span><text:span text:style-name="T805_2">This<text:s/>was<text:s/>mitigated<text:s/>by<text:s/>fellows<text:s/></text:span><text:span text:style-name="T805_3">from<text:s/>affected<text:s/>countries</text:span><text:span text:style-name="T805_4"><text:s/></text:span><text:span text:style-name="T805_5">attending<text:s/>regional<text:s/>events<text:s/></text:span><text:span text:style-name="T805_6">which<text:s/>were<text:s/>more<text:s/>accessible</text:span><text:span text:style-name="T805_7"><text:s/>to<text:s/>obtain<text:s/>visas<text:s/>for</text:span><text:span text:style-name="T805_8">.<text:s/></text:span></text:p>
        </text:list-item>
      </text:list>
      <text:p text:style-name="P806"/>
      <text:p text:style-name="P807"><text:span text:style-name="T807_1">Gender<text:s/>Links<text:s/>has<text:s/>worked<text:s/>with<text:s/>FCDO<text:s/>to<text:s/>strengthen<text:s/>their<text:s/>approach<text:s/>to<text:s/>risk,<text:s/>providing<text:s/>an<text:s/>update<text:s/>in<text:s/>September<text:s/>that<text:s/>all<text:s/>outstanding<text:s/>actions<text:s/>from<text:s/>the<text:s/>due<text:s/>diligence<text:s/>assessment<text:s/>were<text:s/>confirmed<text:s/>as<text:s/>complete.<text:s/>This<text:s/>included:<text:s/>developing<text:s/>an<text:s/>anti-terrorist<text:s/>policy,<text:s/>reviewing<text:s/>the<text:s/>whistle<text:s/>blowing<text:s/>reporting<text:s/>channel<text:s/>to<text:s/>ensure<text:s/>its<text:s/>functionality,<text:s/>ensuring<text:s/>policies<text:s/>had<text:s/>named<text:s/>owners<text:s/>and<text:s/>creating<text:s/>a<text:s/>business<text:s/>continuity<text:s/>plan.<text:s/></text:span><text:span text:style-name="T807_2">I</text:span><text:span text:style-name="T807_3">n<text:s/>June,<text:s/></text:span><text:span text:style-name="T807_4">Ma</text:span><text:span text:style-name="T807_5">n</text:span><text:span text:style-name="T807_6">nion</text:span><text:span text:style-name="T807_7"><text:s/>Daniels<text:s/>ran<text:s/>a<text:s/>consortium-wide<text:s/>staff<text:s/>training<text:s/>on<text:s/>the<text:s/>WOSSO<text:s/>Safeguarding<text:s/>policy<text:s/>statement</text:span><text:span text:style-name="T807_8">.</text:span><text:span text:style-name="T807_9"><text:s/></text:span><text:span text:style-name="T807_10">The<text:s/>statement<text:s/>had<text:s/></text:span><text:span text:style-name="T807_11">been<text:s/>developed<text:s/>by<text:s/>Gender<text:s/>Links,<text:s/>and<text:s/>the<text:s/>training<text:s/></text:span><text:span text:style-name="T807_12">contributes<text:s/>to</text:span><text:span text:style-name="T807_13"><text:s/></text:span><text:span text:style-name="T807_14">its<text:s/></text:span><text:span text:style-name="T807_15">socialisation</text:span><text:span text:style-name="T807_16"><text:s/></text:span><text:span text:style-name="T807_17">across<text:s/>the<text:s/></text:span><text:span text:style-name="T807_18">partners<text:s/>involved<text:s/>in<text:s/>the<text:s/>programme.<text:s/>WOSSO<text:s/>has<text:s/>a<text:s/>website<text:s/>for<text:s/>anonymous<text:s/>whistleblowing<text:s/>which<text:s/>is<text:s/>regularly<text:s/>reviewed<text:s/>to<text:s/>check<text:s/>functionality.<text:s/>Whilst<text:s/>the<text:s/>reporting<text:s/>of<text:s/>incidents<text:s/>has<text:s/>been<text:s/>low,<text:s/>WOSSO<text:s/>has<text:s/>responded<text:s/>swiftly<text:s/>to<text:s/>incidents<text:s/>and<text:s/>reported<text:s/>these<text:s/>in<text:s/>a<text:s/>timely<text:s/>manner<text:s/>to<text:s/>the<text:s/>FCDO</text:span><text:span text:style-name="T807_19">.<text:s/>This<text:s/>included</text:span><text:span text:style-name="T807_20"><text:s/>appropriate<text:s/>follow<text:s/>up<text:s/>actions,<text:s/>considerations<text:s/>for<text:s/>lessons<text:s/>learned<text:s/>and<text:s/>application<text:s/>of<text:s/>mitigating<text:s/>actions<text:s/>to<text:s/>prevent<text:s/>similar<text:s/>instances<text:s/>from<text:s/>occurring<text:s/>again.<text:s/></text:span></text:p>
      <text:p text:style-name="P808"/>
      <text:p text:style-name="P809"/>
      <text:p text:style-name="P810"><text:span text:style-name="T810_1">F:<text:s/>PROGRAMME<text:s/>MANAGEMENT:<text:s/></text:span><text:bookmark-start text:name="_Hlk21353049"/><text:span text:style-name="T810_2">DELIVERY,<text:s/>COMMERCIAL<text:s/>&amp;<text:s/>FINANCIAL<text:s/>PERFORMANCE<text:s/></text:span><text:bookmark-end text:name="_Hlk21353049"/></text:p>
      <text:p text:style-name="P811"/>
      <text:p text:style-name="P812"><text:span text:style-name="T812_1">Due<text:s/>diligence</text:span></text:p>
      <text:p text:style-name="P813"><text:span text:style-name="T813_1">The<text:s/>Gender<text:s/>Links<text:s/></text:span><text:span text:style-name="T813_2">d</text:span><text:span text:style-name="T813_3">ue<text:s/></text:span><text:span text:style-name="T813_4">d</text:span><text:span text:style-name="T813_5">iligence</text:span><text:span text:style-name="T813_6"><text:s/></text:span><text:span text:style-name="T813_7">a</text:span><text:span text:style-name="T813_8">ssessment</text:span><text:span text:style-name="T813_9"><text:s/>was<text:s/>completed<text:s/>in<text:s/>20</text:span><text:span text:style-name="T813_10">2</text:span><text:span text:style-name="T813_11">3,<text:s/>with<text:s/>all<text:s/>actions<text:s/></text:span><text:span text:style-name="T813_12">having<text:s/>been<text:s/>completed<text:s/>in<text:s/>the<text:s/>previous<text:s/>reporting<text:s/></text:span><text:span text:style-name="T813_13">period.<text:s/></text:span><text:span text:style-name="T813_14">There<text:s/></text:span><text:span text:style-name="T813_15">remain</text:span><text:span text:style-name="T813_16"><text:s/>no<text:s/></text:span><text:span text:style-name="T813_17">outstanding<text:s/>actions<text:s/></text:span><text:span text:style-name="T813_18">for<text:s/>the<text:s/>Equality<text:s/>Fund’s<text:s/></text:span><text:span text:style-name="T813_19">d</text:span><text:span text:style-name="T813_20">ue<text:s/></text:span><text:span text:style-name="T813_21">d</text:span><text:span text:style-name="T813_22">iligence<text:s/></text:span><text:span text:style-name="T813_23">a</text:span><text:span text:style-name="T813_24">ssessment.<text:s/></text:span></text:p>
      <text:p text:style-name="P814"/>
      <text:p text:style-name="P815"><text:span text:style-name="T815_1">When<text:s/>undertaking<text:s/>the<text:s/>annual<text:s/>review,<text:s/></text:span><text:span text:style-name="T815_2">Equality</text:span><text:span text:style-name="T815_3"><text:s/>Fund<text:s/>noted<text:s/></text:span><text:span text:style-name="T815_4">duplication<text:s/>in<text:s/>some<text:s/>areas<text:s/>of<text:s/>due<text:s/>diligence<text:s/>assessments<text:s/>when<text:s/>undertaking<text:s/></text:span><text:span text:style-name="T815_5">funding<text:s/>agreement<text:s/>with<text:s/>country<text:s/>offices.<text:s/>FCDO<text:s/></text:span><text:span text:style-name="T815_6">will<text:s/>consi</text:span><text:span text:style-name="T815_7">der<text:s/></text:span><text:span text:style-name="T815_8">whe</text:span><text:span text:style-name="T815_9">ther</text:span><text:span text:style-name="T815_10"><text:s/>due<text:s/>diligence<text:s/>assessments<text:s/>conducted</text:span><text:span text:style-name="T815_11"><text:s/>by<text:s/>post</text:span><text:span text:style-name="T815_12"><text:s/></text:span><text:span text:style-name="T815_13">become<text:s/></text:span><text:span text:style-name="T815_14">duplicative<text:s/>of<text:s/>the<text:s/>central<text:s/>due<text:s/>diligence<text:s/>assessment.<text:s/></text:span></text:p>
      <text:p text:style-name="P816"/>
      <text:p text:style-name="P817"><text:span text:style-name="T817_1">Financial<text:s/>Management<text:s/>and<text:s/>Reporting<text:s/></text:span></text:p>
      <text:p text:style-name="P818"><text:span text:style-name="T818_1">Equality<text:s/>Fund</text:span><text:span text:style-name="T818_2"><text:s/>produced<text:s/>their<text:s/>annual<text:s/>financial<text:s/>report<text:s/>and<text:s/>narrative<text:s/>report<text:s/>in<text:s/>July<text:s/>2025<text:s/>for<text:s/>the<text:s/>previous<text:s/>financial<text:s/>year.<text:s/></text:span><text:span text:style-name="T818_3">This<text:s/>year,<text:s/></text:span><text:span text:style-name="T818_4">Equality<text:s/>Fund</text:span><text:span text:style-name="T818_5"><text:s/>has<text:s/>been<text:s/>able<text:s/></text:span><text:span text:style-name="T818_6">to<text:s/></text:span><text:span text:style-name="T818_7">adapt<text:s/>reporting<text:s/>to<text:s/>ensure<text:s/>they<text:s/>fulfil<text:s/>both<text:s/>the<text:s/>FCDOs<text:s/>and<text:s/></text:span><text:span text:style-name="T818_8">GAC</text:span><text:span text:style-name="T818_9"><text:s/>needs</text:span><text:span text:style-name="T818_10">,<text:s/>which<text:s/>has<text:s/>streamlined<text:s/>the<text:s/>reporting<text:s/>process<text:s/>and<text:s/>made<text:s/>it<text:s/>more<text:s/>efficient.<text:s/></text:span></text:p>
      <text:p text:style-name="P819"/>
      <text:p text:style-name="P820"><text:span text:style-name="T820_1">When<text:s/>requesting<text:s/>payment</text:span><text:span text:style-name="T820_2">s</text:span><text:span text:style-name="T820_3">,<text:s/></text:span><text:span text:style-name="T820_4">Equality<text:s/>Fund</text:span><text:span text:style-name="T820_5"><text:s/>submits<text:s/>a<text:s/>financial<text:s/>report<text:s/>including<text:s/>expenditure<text:s/>and<text:s/>forecast.<text:s/></text:span><text:span text:style-name="T820_6">Equality<text:s/>Fund</text:span><text:span text:style-name="T820_7"><text:s/>is<text:s/>paid<text:s/>quarterly<text:s/>through<text:s/>payments<text:s/>in<text:s/>advance,<text:s/>which<text:s/>are<text:s/>disbursed<text:s/>to<text:s/>downstream<text:s/>partners.<text:s/>Therefore,<text:s/>forecasting<text:s/>tends<text:s/>to<text:s/>be<text:s/>fairly<text:s/>accurate<text:s/>as<text:s/>all<text:s/>the<text:s/>money<text:s/>is<text:s/>distributed<text:s/>to<text:s/>partners<text:s/>through<text:s/>cash-based<text:s/>accounting. </text:span><text:span text:style-name="T820_8">The<text:s/>total<text:s/>payment<text:s/>to<text:s/></text:span><text:span text:style-name="T820_9">Equality<text:s/>Fund</text:span><text:span text:style-name="T820_10"><text:s/>for<text:s/>2024-25<text:s/>was<text:s/></text:span><text:span text:style-name="T820_11">£</text:span><text:span text:style-name="T820_12">10,059,000,<text:s/>this<text:s/>included<text:s/>an<text:s/>uplift<text:s/>of<text:s/></text:span><text:span text:style-name="T820_13">£</text:span><text:span text:style-name="T820_14">1<text:s/>million,<text:s/></text:span><text:span text:style-name="T820_15">to<text:s/>support<text:s/>the<text:s/>design<text:s/>and<text:s/>launch<text:s/>of<text:s/>the<text:s/>First<text:s/>Response<text:s/>Fund,<text:s/>a<text:s/>humanitarian<text:s/>pooled<text:s/>fund<text:s/>hosted<text:s/>by<text:s/>the<text:s/></text:span><text:span text:style-name="T820_16">Equality<text:s/>Fund</text:span><text:span text:style-name="T820_17">.</text:span><text:span text:style-name="T820_18"><text:s/>A<text:s/>cost<text:s/>extension<text:s/>was<text:s/>approved<text:s/>(December<text:s/>2024)<text:s/>to<text:s/>increase<text:s/>the<text:s/>Business<text:s/>Case<text:s/>limit<text:s/>from<text:s/></text:span><text:span text:style-name="T820_19">£</text:span><text:span text:style-name="T820_20">38<text:s/>million<text:s/>to<text:s/></text:span><text:span text:style-name="T820_21">£</text:span><text:span text:style-name="T820_22">39<text:s/>million,<text:s/>and<text:s/>an<text:s/>AGA<text:s/>amendment<text:s/>was<text:s/>signed<text:s/>in<text:s/>February<text:s/>2025<text:s/>to<text:s/>reflect<text:s/>the<text:s/>increase<text:s/>to<text:s/>the<text:s/>financial<text:s/>year.<text:s/></text:span></text:p>
      <text:p text:style-name="P821"/>
      <text:p text:style-name="P822"><text:span text:style-name="T822_1">WOSSO<text:s/>is<text:s/>also<text:s/>paid<text:s/>quarterly<text:s/>through<text:s/>payments<text:s/>in<text:s/>advance. Activities<text:s/>supported<text:s/>through<text:s/>WOSSO<text:s/>are<text:s/>more<text:s/>diverse and<text:s/>harder<text:s/>to<text:s/>predict. They<text:s/>forecast<text:s/>for<text:s/>each<text:s/>quarter<text:s/>how<text:s/>much<text:s/>is<text:s/>to<text:s/>be<text:s/>spent,<text:s/>with<text:s/>some<text:s/>money<text:s/>being<text:s/>brought<text:s/>forwards<text:s/>to<text:s/>the<text:s/>following<text:s/>quarter.<text:s/></text:span><text:span text:style-name="T822_2">The<text:s/>total<text:s/>payment<text:s/>to<text:s/>Gender<text:s/>Links<text:s/>was<text:s/></text:span><text:span text:style-name="T822_3">£890,330,<text:s/>resulting<text:s/>in<text:s/>a<text:s/>small<text:s/>overspend<text:s/>of<text:s/>£330.<text:s/>Payments<text:s/>were<text:s/>largely<text:s/>made<text:s/>on<text:s/>time<text:s/>and<text:s/>direct<text:s/>lines<text:s/>of<text:s/>communication<text:s/>between<text:s/>FCDO-Gender<text:s/>Links<text:s/>ensured<text:s/>any<text:s/>clarification<text:s/>on<text:s/>budgets<text:s/>can<text:s/>take<text:s/>place.<text:s/></text:span></text:p>
      <text:p text:style-name="P823"/>
      <text:p text:style-name="P824"><text:span text:style-name="T824_1">WOSSO<text:s/>produced<text:s/>their<text:s/>annual<text:s/>report<text:s/>in<text:s/>July<text:s/>2025,<text:s/>it<text:s/>was<text:s/>on<text:s/>time<text:s/>and<text:s/>high<text:s/>quality.<text:s/>Their</text:span><text:span text:style-name="T824_2"><text:s/>external</text:span><text:span text:style-name="T824_3"><text:s/>annual<text:s/>audit<text:s/>report<text:s/>confirmed<text:s/>reported<text:s/>income<text:s/>and<text:s/>expenditure<text:s/>was<text:s/>accurate,<text:s/>internal<text:s/>controls<text:s/></text:span><text:span text:style-name="T824_4">that<text:s/>were<text:s/>tested<text:s/></text:span><text:span text:style-name="T824_5">were<text:s/>deemed<text:s/>to<text:s/>be<text:s/>operating<text:s/>effectively<text:s/>(including<text:s/>controls<text:s/>regarding<text:s/>funds<text:s/>to<text:s/>other<text:s/>organisations)<text:s/>and<text:s/>tested<text:s/>samples<text:s/>of<text:s/>expenditure<text:s/>were<text:s/>adequately<text:s/>supported<text:s/>and<text:s/>authorised.<text:s/></text:span></text:p>
      <text:p text:style-name="P825"/>
      <text:p text:style-name="P826"><text:span text:style-name="T826_1">Programme<text:s/>Management<text:s/></text:span></text:p>
      <text:p text:style-name="P827"><text:span text:style-name="T827_1">Equality<text:s/>Fund</text:span><text:span text:style-name="T827_2"><text:s/>hold<text:s/>quarterly<text:s/>partnership<text:s/>meetings<text:s/>with<text:s/>GAC<text:s/>and<text:s/>the<text:s/>FCDO<text:s/>team.<text:s/></text:span><text:span text:style-name="T827_3">This<text:s/>year,<text:s/>quarterly<text:s/>finance<text:s/>and<text:s/>risk<text:s/>meetings<text:s/>between<text:s/></text:span><text:span text:style-name="T827_4">Equality<text:s/>Fund</text:span><text:span text:style-name="T827_5">-FCDO<text:s/>were<text:s/>introduced.<text:s/>Feedback<text:s/>from<text:s/></text:span><text:span text:style-name="T827_6">Equality<text:s/>Fund</text:span><text:span text:style-name="T827_7"><text:s/>note<text:s/>this<text:s/>has<text:s/>provided<text:s/>a<text:s/>useful<text:s/>space<text:s/>to<text:s/>proactively<text:s/>address<text:s/>issues,<text:s/>questions<text:s/>or<text:s/>concerns<text:s/>as<text:s/>they<text:s/>arise,<text:s/>and<text:s/>has<text:s/>aided<text:s/>information<text:s/>flows.<text:s/></text:span><text:span text:style-name="T827_8"><text:s/>This<text:s/>is<text:s/>supplemented<text:s/>by<text:s/>ad-hoc<text:s/>meetings<text:s/>and<text:s/>regular<text:s/>communication.</text:span></text:p>
      <text:p text:style-name="P828"/>
      <text:p text:style-name="P829"><text:span text:style-name="T829_1">For<text:s/>WOSSO,<text:s/></text:span><text:span text:style-name="T829_2">Gender<text:s/>Links<text:s/>holds<text:s/>monthly<text:s/>meetings<text:s/>with<text:s/>Mannion<text:s/>Daniels,<text:s/>ARROW<text:s/>and<text:s/>FCDO.</text:span><text:span text:style-name="T829_3"><text:s/></text:span><text:span text:style-name="T829_4">Gender<text:s/>Links<text:s/>also<text:s/>noted<text:s/>the<text:s/></text:span><text:span text:style-name="T829_5">monthly<text:s/>meetings<text:s/>with<text:s/>the<text:s/>FCDO<text:s/>to<text:s/>be<text:s/></text:span><text:span text:style-name="T829_6">a<text:s/>productive<text:s/>space<text:s/>to<text:s/>raise<text:s/>issues<text:s/>and<text:s/>questions.</text:span><text:span text:style-name="T829_7"><text:s/></text:span><text:span text:style-name="T829_8">In<text:s/>December,<text:s/>the<text:s/></text:span><text:span text:style-name="T829_9">Independent<text:s/>Advisory<text:s/>Committee<text:s/>(IAC)</text:span><text:span text:style-name="T829_10"><text:s/>met<text:s/>face<text:s/>to<text:s/>face<text:s/>in<text:s/>the<text:s/>margins<text:s/>of<text:s/>the<text:s/></text:span><text:span text:style-name="T829_11">Association<text:s/>for<text:s/>Women's<text:s/>Rights<text:s/>in<text:s/>Development<text:s/>(AWID)<text:s/>in<text:s/>Thailand.</text:span><text:span text:style-name="T829_12"><text:s/></text:span><text:span text:style-name="T829_13">In<text:s/></text:span><text:span text:style-name="T829_14">M</text:span><text:span text:style-name="T829_15">arch,<text:s/>t</text:span><text:span text:style-name="T829_16">he<text:s/>annual<text:s/></text:span><text:span text:style-name="T829_17">IAC</text:span><text:span text:style-name="T829_18"><text:s/></text:span><text:span text:style-name="T829_19">meeting<text:s/>was<text:s/>held<text:s/></text:span><text:span text:style-name="T829_20">virtually<text:s/>and</text:span><text:span text:style-name="T829_21"><text:s/></text:span><text:span text:style-name="T829_22">provided<text:s/>a<text:s/>space<text:s/>to<text:s/>discuss<text:s/></text:span><text:span text:style-name="T829_23">key<text:s/>areas<text:s/>of<text:s/>focus<text:s/>for<text:s/>the<text:s/>year<text:s/>such<text:s/>as<text:s/>linking<text:s/>and<text:s/>learning<text:s/>hubs</text:span><text:span text:style-name="T829_24"><text:s/>(</text:span><text:span text:style-name="T829_25">which<text:s/>provides<text:s/>fellows<text:s/>opportunities<text:s/>for<text:s/></text:span><text:span text:style-name="T829_26">capacity<text:s/>building<text:s/>and<text:s/>peer<text:s/>learning</text:span><text:span text:style-name="T829_27">)</text:span><text:span text:style-name="T829_28">,</text:span><text:span text:style-name="T829_29"><text:s/>as<text:s/>well<text:s/>as<text:s/></text:span><text:span text:style-name="T829_30">the<text:s/>upcoming<text:s/>year</text:span><text:span text:style-name="T829_31">’</text:span><text:span text:style-name="T829_32">s<text:s/>workplan<text:s/>and<text:s/>budget</text:span><text:span text:style-name="T829_33">,<text:s/>in<text:s/>light<text:s/>of<text:s/>the<text:s/>ODA<text:s/>announcement<text:s/>which<text:s/>had<text:s/>been<text:s/>made<text:s/>in<text:s/>the<text:s/>weeks<text:s/>prior.<text:s/></text:span></text:p>
      <text:p text:style-name="P830"/>
      <text:p text:style-name="P831"><text:span text:style-name="T831_1">Both<text:s/>Gender<text:s/>Links<text:s/>and<text:s/>Equality<text:s/>Fund<text:s/>noted<text:s/>the<text:s/>SRO/PRO<text:s/>staff<text:s/></text:span><text:span text:style-name="T831_2">turnover</text:span><text:span text:style-name="T831_3"><text:s/>to<text:s/>be<text:s/>a<text:s/>challenge<text:s/>at<text:s/>times.<text:s/>FCDO<text:s/>should<text:s/>continue<text:s/>to<text:s/>ensure<text:s/>full<text:s/>hand<text:s/>overs<text:s/>are<text:s/>carried<text:s/>out<text:s/>when<text:s/>there<text:s/>are<text:s/>FCDO<text:s/>staff<text:s/>changes<text:s/>to<text:s/>minimise<text:s/>the<text:s/>impact<text:s/>on<text:s/>partners.<text:s/></text:span></text:p>
      <text:p text:style-name="P832"/>
      <text:p text:style-name="P833"><text:span text:style-name="T833_1">G</text:span><text:span text:style-name="T833_2">:<text:s/></text:span><text:span text:style-name="T833_3">MONITORING,<text:s/>EVIDENCE<text:s/>AND<text:s/>LEARNING<text:s/></text:span></text:p>
      <text:p text:style-name="P834"/>
      <text:p text:style-name="P835"><text:span text:style-name="T835_1">Monitoring<text:s/>and<text:s/>Evaluation</text:span></text:p>
      <text:p text:style-name="P836"/>
      <text:p text:style-name="P837"><text:span text:style-name="T837_1">E</text:span><text:span text:style-name="T837_2">quality<text:s/>Fund</text:span></text:p>
      <text:p text:style-name="P838"><text:span text:style-name="T838_1">T</text:span><text:span text:style-name="T838_2">he</text:span><text:span text:style-name="T838_3"><text:s/></text:span><text:span text:style-name="T838_4">E</text:span><text:span text:style-name="T838_5">quality<text:s/>Fund<text:s/>is<text:s/>committed<text:s/>to<text:s/>ensuring<text:s/>its<text:s/>M</text:span><text:span text:style-name="T838_6">&amp;E<text:s/>is<text:s/>not<text:s/>burdensome<text:s/>to<text:s/>grantee<text:s/>partners</text:span><text:span text:style-name="T838_7"><text:s/>and<text:s/></text:span><text:span text:style-name="T838_8">has<text:s/>a<text:s/>close<text:s/>relationship<text:s/>with</text:span><text:span text:style-name="T838_9"><text:s/>ma</text:span><text:span text:style-name="T838_10">n</text:span><text:span text:style-name="T838_11">y<text:s/>of</text:span><text:span text:style-name="T838_12"><text:s/>them</text:span><text:span text:style-name="T838_13">.<text:s/>It<text:s/>has<text:s/>programme<text:s/>officers<text:s/>for<text:s/>each<text:s/>region<text:s/>who<text:s/></text:span><text:span text:style-name="T838_14">are<text:s/>in<text:s/>close<text:s/>contact<text:s/>with</text:span><text:span text:style-name="T838_15"><text:s/>many<text:s/>of<text:s/>the<text:s/>organisation</text:span><text:span text:style-name="T838_16">s</text:span><text:span text:style-name="T838_17"><text:s/>i</text:span><text:span text:style-name="T838_18">t</text:span><text:span text:style-name="T838_19"><text:s/>funds.<text:s/></text:span><text:span text:style-name="T838_20">Important,<text:s/>valuable<text:s/></text:span><text:span text:style-name="T838_21">aspects<text:s/>of<text:s/>the<text:s/></text:span><text:span text:style-name="T838_22">Equality</text:span><text:span text:style-name="T838_23"><text:s/>Fund</text:span><text:span text:style-name="T838_24"><text:s/>model</text:span><text:span text:style-name="T838_25"><text:s/></text:span><text:span text:style-name="T838_26">(</text:span><text:span text:style-name="T838_27">the<text:s/>fact<text:s/>that</text:span><text:span text:style-name="T838_28"><text:s/>it</text:span><text:span text:style-name="T838_29"><text:s/>is<text:s/></text:span><text:span text:style-name="T838_30">driven<text:s/>by<text:s/>l</text:span><text:span text:style-name="T838_31">o</text:span><text:span text:style-name="T838_32">cal<text:s/>needs<text:s/></text:span><text:span text:style-name="T838_33">rather<text:s/>than</text:span><text:span text:style-name="T838_34"><text:s/>donor<text:s/>priorities;<text:s/>and<text:s/>that<text:s/>the<text:s/>focus<text:s/>is<text:s/>on<text:s/>long-term<text:s/>core<text:s/></text:span><text:span text:style-name="T838_35">capacity<text:s/>strengthening<text:s/>rather<text:s/>than<text:s/>the<text:s/>‘projectisation’</text:span><text:span text:style-name="T838_36">)<text:s/></text:span><text:span text:style-name="T838_37">make</text:span><text:span text:style-name="T838_38">s</text:span><text:span text:style-name="T838_39"><text:s/>M&amp;E<text:s/></text:span><text:span text:style-name="T838_40">more<text:s/>difficult</text:span><text:span text:style-name="T838_41">.<text:s/>Particularly<text:s/>as<text:s/>current<text:s/>tools</text:span><text:span text:style-name="T838_42"><text:s/>donor</text:span><text:span text:style-name="T838_43">s</text:span><text:span text:style-name="T838_44"><text:s/>are<text:s/></text:span><text:span text:style-name="T838_45">accustomed<text:s/>to</text:span><text:span text:style-name="T838_46"><text:s/></text:span><text:span text:style-name="T838_47">using</text:span><text:span text:style-name="T838_48">,</text:span><text:span text:style-name="T838_49"><text:s/></text:span><text:span text:style-name="T838_50">have<text:s/>been<text:s/>developed<text:s/>to<text:s/>enable<text:s/>evaluation<text:s/>of<text:s/></text:span><text:span text:style-name="T838_51">development<text:s/></text:span><text:span text:style-name="T838_52">projects.</text:span><text:span text:style-name="T838_53"><text:s/></text:span></text:p>
      <text:p text:style-name="P839"/>
      <text:p text:style-name="P840"><text:span text:style-name="T840_1">The<text:s/>Equality<text:s/>Fund<text:s/></text:span><text:span text:style-name="T840_2">give</text:span><text:span text:style-name="T840_3">s</text:span><text:span text:style-name="T840_4"><text:s/>grantees<text:s/>space<text:s/>to<text:s/>self-report<text:s/>through<text:s/>thei</text:span><text:span text:style-name="T840_5">r<text:s/>database</text:span><text:span text:style-name="T840_6"><text:s/>providing<text:s/>them<text:s/>with<text:s/>an<text:s/>understanding<text:s/>how<text:s/>to<text:s/>do<text:s/>this</text:span><text:span text:style-name="T840_7">,</text:span><text:span text:style-name="T840_8"><text:s/>limiting<text:s/></text:span><text:span text:style-name="T840_9">‘</text:span><text:span text:style-name="T840_10">rules’</text:span><text:span text:style-name="T840_11"><text:s/>an</text:span><text:span text:style-name="T840_12">d<text:s/></text:span><text:span text:style-name="T840_13">guidance.<text:s/>This<text:s/>is<text:s/>a<text:s/></text:span><text:span text:style-name="T840_14">sensible</text:span><text:span text:style-name="T840_15"><text:s/>approach</text:span><text:span text:style-name="T840_16">.<text:s/>However,<text:s/>although<text:s/>this<text:s/>provides<text:s/></text:span><text:span text:style-name="T840_17">plenty<text:s/>of<text:s/>data<text:s/>it<text:s/>is<text:s/>not<text:s/>always<text:s/>consistent</text:span><text:span text:style-name="T840_18"><text:s/></text:span><text:span text:style-name="T840_19">and<text:s/>easily<text:s/>usa</text:span><text:span text:style-name="T840_20">ble.</text:span><text:span text:style-name="T840_21"><text:s/>T</text:span><text:span text:style-name="T840_22">he<text:s/>Equality<text:s/>Fund<text:s/>is</text:span><text:span text:style-name="T840_23"><text:s/></text:span><text:span text:style-name="T840_24">co</text:span><text:span text:style-name="T840_25">nstantly<text:s/>looking<text:s/>at<text:s/>improving<text:s/></text:span><text:span text:style-name="T840_26">its</text:span><text:span text:style-name="T840_27"><text:s/>systems<text:s/>to<text:s/>enable<text:s/>better<text:s/>capture<text:s/>and<text:s/></text:span><text:span text:style-name="T840_28">to<text:s/></text:span><text:span text:style-name="T840_29">communicat</text:span><text:span text:style-name="T840_30">e</text:span><text:span text:style-name="T840_31"><text:s/>outcomes</text:span><text:span text:style-name="T840_32">.<text:s/></text:span><text:span text:style-name="T840_33"><text:s/></text:span></text:p>
      <text:p text:style-name="P841"/>
      <text:p text:style-name="P842"><text:span text:style-name="T842_1">The<text:s/></text:span><text:span text:style-name="T842_2">Equality<text:s/>Fund</text:span><text:span text:style-name="T842_3"><text:s/>are<text:s/>working<text:s/>with</text:span><text:span text:style-name="T842_4"><text:s/>an</text:span><text:span text:style-name="T842_5"><text:s/>FCDO<text:s/></text:span><text:span text:style-name="T842_6">M</text:span><text:span text:style-name="T842_7">onitoring,<text:s/>Evaluation<text:s/>and<text:s/>Learning</text:span><text:span text:style-name="T842_8"><text:s/></text:span><text:span text:style-name="T842_9">adviser<text:s/>on<text:s/></text:span><text:span text:style-name="T842_10">an<text:s/>evaluation<text:s/>of<text:s/>their<text:s/>work<text:s/>with<text:s/>Women’s<text:s/>and<text:s/>Feminist<text:s/>funds<text:s/></text:span><text:span text:style-name="T842_11">who<text:s/>provide<text:s/>‘on-grants’<text:s/>to<text:s/></text:span><text:span text:style-name="T842_12">smaller<text:s/>WROs<text:s/>to<text:s/>on</text:span><text:span text:style-name="T842_13">-</text:span><text:span text:style-name="T842_14">grant</text:span><text:span text:style-name="T842_15">.<text:s/>This<text:s/>has<text:s/>been<text:s/>selected<text:s/>as<text:s/>an<text:s/>area<text:s/>of<text:s/>focus<text:s/>in<text:s/>recognition<text:s/>that<text:s/>this<text:s/>funding<text:s/></text:span><text:span text:style-name="T842_16">has<text:s/>not<text:s/>been<text:s/>well<text:s/>reported<text:s/>on<text:s/></text:span><text:span text:style-name="T842_17">and<text:s/></text:span><text:span text:style-name="T842_18">there<text:s/>is<text:s/>a</text:span><text:span text:style-name="T842_19"><text:s/></text:span><text:span text:style-name="T842_20">strong<text:s/></text:span><text:span text:style-name="T842_21">need<text:s/>to<text:s/></text:span><text:span text:style-name="T842_22">consider<text:s/>the<text:s/>impact.<text:s/>The<text:s/>evaluation<text:s/>is<text:s/>relatively<text:s/>small<text:s/>and<text:s/></text:span><text:span text:style-name="T842_23">will<text:s/>use<text:s/></text:span><text:span text:style-name="T842_24">thematic</text:span><text:span text:style-name="T842_25"><text:s/>snapshot</text:span><text:span text:style-name="T842_26">s</text:span><text:span text:style-name="T842_27"><text:s/>to<text:s/>provide<text:s/>more<text:s/>detail<text:s/>on<text:s/></text:span><text:span text:style-name="T842_28">the<text:s/>emerging<text:s/>outcomes<text:s/>from<text:s/>this<text:s/>approach</text:span><text:span text:style-name="T842_29">.</text:span><text:span text:style-name="T842_30"><text:s/></text:span><text:span text:style-name="T842_31">It<text:s/>is<text:s/>recommended<text:s/>that<text:s/>EF<text:s/>use<text:s/>this<text:s/>evaluation<text:s/>to<text:s/>consider<text:s/>how<text:s/>this<text:s/>area<text:s/>of<text:s/>work<text:s/>could<text:s/>be<text:s/></text:span><text:span text:style-name="T842_32">reported<text:s/>on<text:s/></text:span><text:span text:style-name="T842_33">in<text:s/>future</text:span><text:span text:style-name="T842_34">.<text:s/></text:span></text:p>
      <text:p text:style-name="P843"/>
      <text:p text:style-name="P844"><text:span text:style-name="T844_1">WOSSO</text:span></text:p>
      <text:p text:style-name="P845"><text:span text:style-name="T845_1">WOSSO<text:s/></text:span><text:span text:style-name="T845_2">ha</text:span><text:span text:style-name="T845_3">s</text:span><text:span text:style-name="T845_4"><text:s/></text:span><text:span text:style-name="T845_5">been<text:s/>closely<text:s/></text:span><text:span text:style-name="T845_6">monitoring</text:span><text:span text:style-name="T845_7"><text:s/>its<text:s/>work<text:s/>and<text:s/></text:span><text:span text:style-name="T845_8">ha</text:span><text:span text:style-name="T845_9">s</text:span><text:span text:style-name="T845_10"><text:s/>started<text:s/>a</text:span><text:span text:style-name="T845_11"><text:s/>prospective<text:s/>e</text:span><text:span text:style-name="T845_12">valuation,<text:s/></text:span><text:span text:style-name="T845_13">appointed</text:span><text:span text:style-name="T845_14"><text:s/></text:span><text:span text:style-name="T845_15">a</text:span><text:span text:style-name="T845_16"><text:s/>lead</text:span><text:span text:style-name="T845_17"><text:s/>evaluator<text:s/></text:span><text:span text:style-name="T845_18">and<text:s/></text:span><text:span text:style-name="T845_19">undertak</text:span><text:span text:style-name="T845_20">en</text:span><text:span text:style-name="T845_21"><text:s/></text:span><text:span text:style-name="T845_22">baseline<text:s/>interviews<text:s/>and<text:s/>data<text:s/>calls</text:span><text:span text:style-name="T845_23">.<text:s/></text:span></text:p>
      <text:p text:style-name="P846"/>
      <text:p text:style-name="P847"><text:span text:style-name="T847_1">FCDO<text:s/></text:span><text:span text:style-name="T847_2">Annual<text:s/>review</text:span></text:p>
      <text:p text:style-name="P848"><text:span text:style-name="T848_1">WOSSO<text:s/>and<text:s/></text:span><text:span text:style-name="T848_2">Equality<text:s/>Fund</text:span><text:span text:style-name="T848_3"><text:s/>deliver<text:s/>an<text:s/>annual<text:s/>report<text:s/>in<text:s/>July<text:s/>for<text:s/>the<text:s/>previous<text:s/>year</text:span><text:span text:style-name="T848_4">,<text:s/></text:span><text:span text:style-name="T848_5">which<text:s/>has<text:s/>provided<text:s/>a<text:s/>basis<text:s/>for<text:s/>this<text:s/>review</text:span><text:span text:style-name="T848_6">.</text:span><text:span text:style-name="T848_7"><text:s/></text:span><text:span text:style-name="T848_8">Equality<text:s/>Fund</text:span><text:span text:style-name="T848_9"><text:s/></text:span><text:span text:style-name="T848_10">h</text:span><text:span text:style-name="T848_11">eld</text:span><text:span text:style-name="T848_12"><text:s/>an<text:s/>annual<text:s/>Partnership<text:s/>meeting</text:span><text:span text:style-name="T848_13"><text:s/>with<text:s/>FCDO<text:s/>and<text:s/>GAC</text:span><text:span text:style-name="T848_14"><text:s/>in<text:s/></text:span><text:span text:style-name="T848_15">October</text:span><text:span text:style-name="T848_16"><text:s/></text:span><text:span text:style-name="T848_17">to<text:s/>cover<text:s/>last<text:s/>FY,<text:s/></text:span><text:span text:style-name="T848_18">which<text:s/>the<text:s/>two<text:s/>review<text:s/>team<text:s/>members<text:s/>attended.<text:s/></text:span></text:p>
      <text:p text:style-name="P849"/>
      <text:p text:style-name="P850"><text:span text:style-name="T850_1">This<text:s/>AR<text:s/>was<text:s/></text:span><text:span text:style-name="T850_2">conducted</text:span><text:span text:style-name="T850_3"><text:s/>by<text:s/>the<text:s/>Evaluation<text:s/>Advisor<text:s/>and<text:s/>the<text:s/>PRO</text:span><text:span text:style-name="T850_4">.<text:s/>It<text:s/>was<text:s/></text:span><text:span text:style-name="T850_5">light<text:s/>touch</text:span><text:span text:style-name="T850_6">,<text:s/>involving</text:span><text:span text:style-name="T850_7"><text:s/>interviews<text:s/>with</text:span><text:span text:style-name="T850_8"><text:s/>three<text:s/>member</text:span><text:span text:style-name="T850_9">s</text:span><text:span text:style-name="T850_10"><text:s/>of<text:s/>staff<text:s/>at<text:s/>both<text:s/>organisations<text:s/>and<text:s/>1<text:s/>WOSSO<text:s/>fellow.<text:s/></text:span></text:p>
      <text:p text:style-name="P851"/>
      <text:p text:style-name="P852"/>
      <text:p text:style-name="P853"><text:span text:style-name="T853_1">Evidence</text:span></text:p>
      <text:p text:style-name="P854"/>
      <text:p text:style-name="P855"><text:span text:style-name="T855_1">Both<text:s/>organisations<text:s/>regularly<text:s/>share<text:s/>grey<text:s/></text:span><text:span text:style-name="T855_2">literature</text:span><text:span text:style-name="T855_3"><text:s/>reports<text:s/>from<text:s/>within<text:s/>the<text:s/>sector.<text:s/></text:span><text:span text:style-name="T855_4"><text:s/></text:span><text:span text:style-name="T855_5">The</text:span><text:span text:style-name="T855_6"><text:s/></text:span><text:span text:style-name="T855_7">Equality<text:s/>Fund</text:span><text:span text:style-name="T855_8"><text:s/>VP<text:s/>of<text:s/>Stra</text:span><text:span text:style-name="T855_9">tegy,<text:s/>Innovation<text:s/>and<text:s/>Impact</text:span><text:span text:style-name="T855_10"><text:s/>has<text:s/>been<text:s/>asked<text:s/>to<text:s/>sit<text:s/>on<text:s/>the<text:s/>external<text:s/>Board<text:s/>of<text:s/>some<text:s/>research<text:s/>being<text:s/></text:span><text:span text:style-name="T855_11">developed<text:s/></text:span><text:span text:style-name="T855_12">by<text:s/></text:span><text:span text:style-name="T855_13">Lauren<text:s/>Weldon</text:span><text:span text:style-name="T855_14">,<text:s/>a<text:s/>leading<text:s/>academic<text:s/>in<text:s/>the<text:s/>field<text:s/>of<text:s/>women’s<text:s/>right</text:span><text:span text:style-name="T855_15">s.</text:span><text:span text:style-name="T855_16"><text:s/></text:span><text:span text:style-name="T855_17">The<text:s/>evaluation<text:s/>that<text:s/>the<text:s/>Equality<text:s/>Fund<text:s/>it<text:s/>undertak</text:span><text:span text:style-name="T855_18">ing<text:s/>should<text:s/>provide<text:s/>some<text:s/>useful<text:s/>evidence<text:s/>that<text:s/>can<text:s/>be<text:s/>used<text:s/>by<text:s/>the<text:s/></text:span><text:span text:style-name="T855_19">ecosystem.<text:s/></text:span></text:p>
      <text:p text:style-name="P856"/>
      <text:p text:style-name="P857"/>
      <text:p text:style-name="P858"><text:span text:style-name="T858_1">Learning</text:span></text:p>
      <text:p text:style-name="P859"/>
      <text:p text:style-name="P860"><text:span text:style-name="T860_1">Both<text:s/>W</text:span><text:span text:style-name="T860_2">O</text:span><text:span text:style-name="T860_3">SSO</text:span><text:span text:style-name="T860_4"><text:s/>and<text:s/>Equality<text:s/>Fund<text:s/>seek<text:s/>to<text:s/></text:span><text:span text:style-name="T860_5">continuously<text:s/>learn<text:s/>and<text:s/>improve</text:span><text:span text:style-name="T860_6">.<text:s/></text:span></text:p>
      <text:p text:style-name="P861"><text:span text:style-name="T861_1">Major<text:s/>lessons<text:s/>are<text:s/>highlighted<text:s/></text:span><text:span text:style-name="T861_2">in<text:s/>Section<text:s/>A,<text:s/>but<text:s/>other<text:s/>lessons<text:s/>are<text:s/>included<text:s/>below.<text:s/></text:span></text:p>
      <text:p text:style-name="P862"/>
      <text:p text:style-name="P863"/>
      <text:p text:style-name="P864"><text:span text:style-name="T864_1">Equality<text:s/>Fund<text:s/></text:span></text:p>
      <text:p text:style-name="P865"/>
      <text:list text:style-name="LS29" xml:id="list69">
        <text:list-item>
          <text:p text:style-name="P866"><text:span text:style-name="T866_1">Ecosystem<text:s/>approach<text:s/>enhances<text:s/>reach<text:s/>and<text:s/>impact:<text:s/></text:span><text:span text:style-name="T866_2">Funding<text:s/>through<text:s/>feminist<text:s/>funds<text:s/></text:span><text:span text:style-name="T866_3">proved</text:span><text:span text:style-name="T866_4"><text:s/>effective<text:s/>in<text:s/>reaching<text:s/>historically<text:s/>excluded<text:s/>groups<text:s/>and<text:s/>under-resourced<text:s/>regions.<text:s/>EF<text:s/>learned<text:s/>that<text:s/>leveraging<text:s/>local<text:s/>funds’<text:s/>knowledge<text:s/>and<text:s/>networks<text:s/>creates<text:s/>deeper,<text:s/>more<text:s/>equitable<text:s/>impact<text:s/>than<text:s/>direct<text:s/>grant</text:span><text:span text:style-name="T866_5">-</text:span><text:span text:style-name="T866_6">making<text:s/>alone.</text:span></text:p>
        </text:list-item>
        <text:list-item>
          <text:p text:style-name="P867"><text:span text:style-name="T867_1">A</text:span><text:span text:style-name="T867_2">ccompaniment<text:s/>beyond<text:s/>financial<text:s/>support<text:s/>is<text:s/>essential:<text:s/></text:span><text:span text:style-name="T867_3">Equality<text:s/>Fund</text:span><text:span text:style-name="T867_4"><text:s/>learned<text:s/>that<text:s/>non-financial<text:s/>contributions<text:s/>are<text:s/>critical<text:s/>for<text:s/>sustaining<text:s/>movements<text:s/>under<text:s/>pressure.</text:span><text:span text:style-name="T867_5"><text:s/></text:span><text:span text:style-name="T867_6">The<text:s/>support<text:s/>to<text:s/></text:span><text:span text:style-name="T867_7">organi</text:span><text:span text:style-name="T867_8">s</text:span><text:span text:style-name="T867_9">ations<text:s/></text:span><text:span text:style-name="T867_10">to<text:s/>network,<text:s/>amplifying<text:s/>their<text:s/>voices,<text:s/>and<text:s/>providing<text:s/>technical<text:s/>support<text:s/>on<text:s/>issues<text:s/>like<text:s/>digital<text:s/>security<text:s/>and<text:s/>collective<text:s/>care<text:s/>are<text:s/>essential.<text:s/></text:span></text:p>
        </text:list-item>
      </text:list>
      <text:p text:style-name="P868"/>
      <text:p text:style-name="P869"><text:span text:style-name="T869_1">WOSSO</text:span><text:span text:style-name="T869_2"><text:s/>implementation</text:span><text:span text:style-name="T869_3"><text:s/>has<text:s/></text:span><text:span text:style-name="T869_4">revealed<text:s/>several<text:s/>key<text:s/>lessons</text:span><text:span text:style-name="T869_5"><text:s/>which<text:s/>the<text:s/>programme<text:s/>itself<text:s/>has<text:s/>highlighted:</text:span></text:p>
      <text:p text:style-name="P870"/>
      <text:list text:style-name="LS24" xml:id="list71">
        <text:list-item>
          <text:p text:style-name="P871"><text:span text:style-name="T871_1">Regional<text:s/>flexibility<text:s/>proved<text:s/>essential,</text:span><text:span text:style-name="T871_2"><text:s/>particularly<text:s/>in<text:s/>LATAC<text:s/>and<text:s/>MENA,<text:s/>where<text:s/>political<text:s/>sensitivities<text:s/>required<text:s/>adaptive<text:s/>approaches.<text:s/></text:span></text:p>
        </text:list-item>
        <text:list-item>
          <text:p text:style-name="P872"><text:span text:style-name="T872_1">Fellows<text:s/>consistently<text:s/>called<text:s/>for<text:s/></text:span><text:span text:style-name="T872_2">deeper<text:s/>mentorship<text:s/>and<text:s/>technical<text:s/>training</text:span><text:span text:style-name="T872_3">,<text:s/>indicating<text:s/>that<text:s/>capacity-building<text:s/>mechanisms<text:s/>like<text:s/>the<text:s/>Linking<text:s/>and<text:s/>Learning<text:s/>Hubs<text:s/>should<text:s/>be<text:s/>scaled.<text:s/></text:span><text:span text:style-name="T872_4">In<text:s/>response<text:s/>to<text:s/>this<text:s/>and<text:s/>other<text:s/>feedback<text:s/>from<text:s/>its<text:s/></text:span><text:span text:style-name="T872_5">grants</text:span><text:span text:style-name="T872_6"><text:s/>unit,<text:s/>GL<text:s/>has<text:s/>launched<text:s/>the<text:s/>GL<text:s/>Academy<text:s/>with<text:s/>more<text:s/>structured<text:s/>learning<text:s/>that<text:s/>fellows<text:s/>have<text:s/>been<text:s/>invited<text:s/>to<text:s/>participate<text:s/>in,<text:s/>beyond<text:s/>their<text:s/>current<text:s/>fellowships</text:span></text:p>
        </text:list-item>
      </text:list>
      <text:p text:style-name="P873"/>
      <text:p text:style-name="P874"><text:span text:style-name="T874_1">FC</text:span><text:span text:style-name="T874_2">DO<text:s/></text:span></text:p>
      <text:p text:style-name="P875"/>
      <text:p text:style-name="P876"><text:span text:style-name="T876_1">FCDO<text:s/>ha</text:span><text:span text:style-name="T876_2">s</text:span><text:span text:style-name="T876_3"><text:s/>bee</text:span><text:span text:style-name="T876_4">n<text:s/>a<text:s/>good<text:s/>partner<text:s/>in<text:s/>many<text:s/>respects<text:s/>–<text:s/></text:span><text:span text:style-name="T876_5">it</text:span><text:span text:style-name="T876_6"><text:s/>ha</text:span><text:span text:style-name="T876_7">s</text:span><text:span text:style-name="T876_8"><text:s/>been<text:s/>a<text:s/>connector<text:s/>and<text:s/></text:span><text:span text:style-name="T876_9">convenor;</text:span><text:span text:style-name="T876_10"><text:s/></text:span><text:span text:style-name="T876_11">it<text:s/>has<text:s/>bee</text:span><text:span text:style-name="T876_12">n<text:s/>willing<text:s/>to<text:s/></text:span><text:span text:style-name="T876_13">trial</text:span><text:span text:style-name="T876_14"><text:s/>new<text:s/>approaches.<text:s/></text:span><text:span text:style-name="T876_15">However</text:span><text:span text:style-name="T876_16">,</text:span><text:span text:style-name="T876_17"><text:s/></text:span><text:span text:style-name="T876_18">it<text:s/></text:span><text:span text:style-name="T876_19">is<text:s/>not<text:s/>the<text:s/>most<text:s/>consistent<text:s/></text:span><text:span text:style-name="T876_20">funding<text:s/></text:span><text:span text:style-name="T876_21">partner</text:span><text:span text:style-name="T876_22"><text:s/>meaning<text:s/></text:span><text:span text:style-name="T876_23">and<text:s/>the</text:span><text:span text:style-name="T876_24"><text:s/></text:span><text:span text:style-name="T876_25">unpredict</text:span><text:span text:style-name="T876_26">ability<text:s/></text:span><text:span text:style-name="T876_27">of<text:s/>funding</text:span><text:span text:style-name="T876_28"><text:s/>and<text:s/>risk<text:s/></text:span><text:span text:style-name="T876_29">that<text:s/>comes<text:s/>with<text:s/>this<text:s/></text:span><text:span text:style-name="T876_30">ca</text:span><text:span text:style-name="T876_31">n</text:span><text:span text:style-name="T876_32"><text:s/>make<text:s/>i</text:span><text:span text:style-name="T876_33">t</text:span><text:span text:style-name="T876_34"><text:s/>hard<text:s/>to<text:s/>plan.</text:span><text:span text:style-name="T876_35"><text:s/></text:span></text:p>
      <text:p text:style-name="P877"/>
      <text:p text:style-name="P878"/>
      <table:table table:style-name="Table21">
        <table:table-column table:style-name="Column80"/>
        <table:table-column table:style-name="Column81"/>
        <table:table-column table:style-name="Column82"/>
        <table:table-column table:style-name="Column83"/>
        <table:table-row table:style-name="Row79">
          <table:table-cell table:style-name="Cell266">
            <text:p text:style-name="P879"><text:span text:style-name="T879_1">Date<text:s/>of<text:s/>last<text:s/>narrative<text:s/>financial<text:s/>report</text:span></text:p>
          </table:table-cell>
          <table:table-cell table:style-name="Cell267">
            <text:p text:style-name="P880"><text:span text:style-name="T880_1">July<text:s/>2025</text:span></text:p>
          </table:table-cell>
          <table:table-cell table:style-name="Cell268">
            <text:p text:style-name="P881"><text:span text:style-name="T881_1">Date<text:s/>of<text:s/>last<text:s/>audited<text:s/>annual<text:s/>statement</text:span></text:p>
          </table:table-cell>
          <table:table-cell table:style-name="Cell269">
            <text:p text:style-name="P882"><text:span text:style-name="T882_1">July<text:s/>2025</text:span></text:p>
          </table:table-cell>
        </table:table-row>
      </table:table>
      <text:p text:style-name="P883"/>
      <text:p text:style-name="P884"/>
      <text:p text:style-name="P885"/>
      <text:p text:style-name="P886"><text:span text:style-name="T886_1">Annex<text:s/></text:span><text:span text:style-name="T886_2">A</text:span><text:span text:style-name="T886_3"><text:s/>Feminist<text:s/>Grant</text:span><text:span text:style-name="T886_4">-</text:span><text:span text:style-name="T886_5">Making<text:s/></text:span></text:p>
      <text:p text:style-name="P887"/>
      <text:p text:style-name="P888"><text:span text:style-name="T888_1">The<text:s/>Equality<text:s/>Fund<text:s/>aims<text:s/>to<text:s/>centre<text:s/>feminist<text:s/>values<text:s/>in<text:s/>the<text:s/>way<text:s/>it<text:s/>does<text:s/>things<text:s/>as<text:s/>well<text:s/>as<text:s/>what<text:s/>it<text:s/>does.<text:s/>Two<text:s/>of<text:s/>the<text:s/>members<text:s/>of<text:s/>it</text:span><text:span text:style-name="T888_2">s</text:span><text:span text:style-name="T888_3"><text:s/>Board<text:s/>are<text:s/>grantee-<text:s/>partners<text:s/>–<text:s/>ensuring<text:s/>their<text:s/>voices<text:s/>are<text:s/>heard<text:s/>at<text:s/>the<text:s/>top<text:s/>of<text:s/>the<text:s/>Governance<text:s/>structures.<text:s/></text:span></text:p>
      <text:p text:style-name="P889"/>
      <text:p text:style-name="P890"><text:span text:style-name="T890_1">Another<text:s/>way<text:s/>in<text:s/>which<text:s/>it<text:s/>has<text:s/>centred<text:s/>feminist<text:s/>approaches<text:s/>is<text:s/>to<text:s/>develop<text:s/>its<text:s/>participatory<text:s/>granting.<text:s/>Learn<text:s/></text:span><text:span text:style-name="T890_2">lesson</text:span><text:span text:style-name="T890_3">s</text:span><text:span text:style-name="T890_4"><text:s/>from<text:s/>others<text:s/>and<text:s/>from<text:s/>its<text:s/>own<text:s/>processes.<text:s/></text:span><text:span text:style-name="T890_5">Some<text:s/>of<text:s/>these<text:s/>lesson</text:span><text:span text:style-name="T890_6">s</text:span><text:span text:style-name="T890_7"><text:s/>are<text:s/>recorded<text:s/>and<text:s/>published<text:s/>in<text:s/></text:span><text:span text:style-name="T890_8"><text:a xlink:type="simple" xlink:href="https://equalityfund.ca/grantmaking/step-up-step-back-reimagining-non-competitive-grantmaking-in-community/"><text:span text:style-name="T890_9">Step<text:s/>Up,<text:s/>Step<text:s/>Back</text:span></text:a></text:span><text:span text:style-name="T890_10"><text:s/>and<text:s/>on<text:s/>the<text:s/>EF<text:s/></text:span><text:span text:style-name="T890_11"><text:a xlink:type="simple" xlink:href="https://equalityfund.ca/conversation/shifting-power-to-catalyze-movements-our-inclusive-grantmaking-journey/"><text:span text:style-name="T890_12">website</text:span></text:a></text:span></text:p>
      <text:p text:style-name="P891"/>
      <text:p text:style-name="P892"><text:span text:style-name="T892_1">Whilst<text:s/>there<text:s/>is<text:s/>not<text:s/>yet<text:s/>evidence<text:s/>that<text:s/>adopting<text:s/>a<text:s/>feminist<text:s/>grant-making<text:s/>approach<text:s/>leads<text:s/>to<text:s/>more<text:s/>effective<text:s/>or<text:s/>sustainable<text:s/>change;<text:s/>it<text:s/>does<text:s/>mean</text:span><text:span text:style-name="T892_2"><text:s/></text:span><text:span text:style-name="T892_3">more<text:s/>equitable,<text:s/>effective,<text:s/>and<text:s/>sustainable<text:s/>support<text:s/>for<text:s/>women’s<text:s/>rights<text:s/>and<text:s/>feminist<text:s/>movements.<text:s/>By<text:s/>centring<text:s/>collaboration,<text:s/>trust,<text:s/>and<text:s/>the<text:s/>leadership<text:s/>of<text:s/>those<text:s/>most<text:s/>affected<text:s/>by<text:s/>gender<text:s/>inequality,<text:s/>this<text:s/>model<text:s/>shifts<text:s/>power,<text:s/>fosters<text:s/>solidarity,<text:s/>and<text:s/>enables<text:s/>transformative<text:s/>change.<text:s/>It<text:s/>ensures<text:s/>resources<text:s/>reach<text:s/>those<text:s/>driving<text:s/>real<text:s/>progress,<text:s/>particularly<text:s/>marginalised<text:s/>and<text:s/>grassroots<text:s/>groups,<text:s/>and<text:s/>builds<text:s/>stronger,<text:s/>more<text:s/>resilient<text:s/>movements<text:s/>capable<text:s/>of<text:s/>addressing<text:s/>root<text:s/>causes<text:s/>of<text:s/>inequality.</text:span></text:p>
      <text:p text:style-name="P893"/>
      <text:p text:style-name="P894"/>
      <text:p text:style-name="P895"><text:span text:style-name="T895_1">Feminist<text:s/>grant<text:s/>making</text:span><text:span text:style-name="T895_2"><text:s/></text:span><text:span text:style-name="T895_3">is<text:s/>characterised<text:s/>by:</text:span><text:span text:style-name="T895_4"><text:line-break/></text:span></text:p>
      <text:list text:style-name="LS13" xml:id="list73">
        <text:list-item>
          <text:p text:style-name="P896"><text:span text:style-name="T896_1">Participatory<text:s/>and<text:s/>Community-Led<text:s/>Decision<text:s/>Making:</text:span><text:span text:style-name="T896_2"> Funding<text:s/>decisions<text:s/>are<text:s/>guided<text:s/>by<text:s/>panels<text:s/>of<text:s/>feminist<text:s/>leaders<text:s/>and<text:s/>activists,<text:s/>with<text:s/>processes<text:s/>designed<text:s/>to<text:s/>be<text:s/>transparent,<text:s/>accountable,<text:s/>and<text:s/></text:span><text:span text:style-name="T896_3">rooted<text:s/>in<text:s/>the<text:s/>needs<text:s/>of<text:s/>grassroots<text:s/>movements.<text:s/>The<text:s/>Equality<text:s/>Fund<text:s/>used<text:s/>models<text:s/>such<text:s/>as<text:s/>the<text:s/>Global<text:s/>Advisory<text:s/>Panel</text:span><text:span text:style-name="T896_4"><text:note text:note-class="footnote"><text:note-citation/><text:note-body><text:p text:style-name="P897"><text:span text:style-name="T897_1"><text:s/></text:span><text:span text:style-name="T897_2"><text:a xlink:type="simple" xlink:href="https://equalityfund.ca/wp-content/uploads/2021/10/EN_EF_GAP_Learning-Report-1.pdf"><text:span text:style-name="T897_3">EN_EF_GAP_Learning-Report-1.pdf</text:span></text:a></text:span><text:span text:style-name="T897_4"><text:s/></text:span></text:p></text:note-body></text:note></text:span><text:span text:style-name="T897_5"><text:s/>and<text:s/>the<text:s/>Step<text:s/>Up/Step<text:s/>Back<text:s/>approach</text:span><text:span text:style-name="T897_6"><text:note text:note-class="footnote"><text:note-citation/><text:note-body><text:p text:style-name="P898"><text:span text:style-name="T898_1"><text:s/></text:span><text:span text:style-name="T898_2"><text:a xlink:type="simple" xlink:href="https://equalityfund.ca/grantmaking/step-up-step-back-reimagining-non-competitive-grantmaking-in-community/"><text:span text:style-name="T898_3">Step<text:s/>Up,<text:s/>Step<text:s/>Back:<text:s/>Reimagining<text:s/>Non-Competitive<text:s/></text:span><text:span text:style-name="T898_4">Grantmaking</text:span><text:span text:style-name="T898_5"><text:s/>in<text:s/>Community<text:s/>-<text:s/>Equality<text:s/>Fund<text:s/>Fonds<text:s/>Égalité</text:span></text:a></text:span></text:p></text:note-body></text:note></text:span><text:span text:style-name="T898_6">,<text:s/>which<text:s/>encourage<text:s/>collective<text:s/>agreement<text:s/>on<text:s/>funding<text:s/>priorities<text:s/>and<text:s/>allow<text:s/>organisations<text:s/>to<text:s/>self-assess<text:s/>their<text:s/>need<text:s/>for<text:s/>resources.</text:span></text:p>
          <text:list>
            <text:list-item>
              <text:p text:style-name="P899"><text:span text:style-name="T899_1">Establish<text:s/>advisory<text:s/>panels<text:s/>or<text:s/>committees<text:s/>of<text:s/>feminist<text:s/>leaders<text:s/>and<text:s/>activists,<text:s/>especially<text:s/>from<text:s/>marginalised<text:s/>groups.</text:span></text:p>
            </text:list-item>
            <text:list-item>
              <text:p text:style-name="P900"><text:span text:style-name="T900_1">Use<text:s/>participatory<text:s/>grant</text:span><text:span text:style-name="T900_2">-</text:span><text:span text:style-name="T900_3">making<text:s/>models,<text:s/>co-designing<text:s/>funding<text:s/>criteria<text:s/>and<text:s/>priorities<text:s/>with<text:s/>stakeholders.</text:span></text:p>
            </text:list-item>
            <text:list-item>
              <text:p text:style-name="P901"><text:span text:style-name="T901_1">Facilitate<text:s/>open<text:s/>deliberations<text:s/>and<text:s/>provide<text:s/>tools<text:s/>(e.g.,<text:s/>scoring<text:s/>matrices)<text:s/>for<text:s/>objective</text:span><text:span text:style-name="T901_2"><text:s/>but</text:span><text:span text:style-name="T901_3"><text:s/>inclusive<text:s/>decision-making.</text:span></text:p>
            </text:list-item>
            <text:list-item>
              <text:p text:style-name="P902"><text:span text:style-name="T902_1">Create<text:s/>regular<text:s/>feedback<text:s/>loops<text:s/>so<text:s/>grantees<text:s/>and<text:s/>panellists<text:s/>can<text:s/>shape<text:s/>and<text:s/>improve<text:s/>the<text:s/>process.</text:span></text:p>
            </text:list-item>
          </text:list>
        </text:list-item>
      </text:list>
      <text:p text:style-name="P903"/>
      <text:list text:style-name="LS13" xml:id="list78">
        <text:list-item>
          <text:p text:style-name="P904"><text:span text:style-name="T904_1">Solidarity<text:s/>and<text:s/>Collaboration<text:s/>Over<text:s/>Competition</text:span><text:span text:style-name="T904_2">: Rather<text:s/>than<text:s/>competing<text:s/>for<text:s/>limited<text:s/>resources,<text:s/>feminist<text:s/>funds<text:s/>are<text:s/>encouraged<text:s/>to<text:s/>prioritise<text:s/>the<text:s/>needs<text:s/>of<text:s/>their<text:s/>peers,<text:s/>especially<text:s/>newer<text:s/>or<text:s/>under-resourced<text:s/>organisations.<text:s/>This<text:s/>builds<text:s/>trust,<text:s/>mutual<text:s/>accountability,<text:s/>and<text:s/>a<text:s/>sense<text:s/>of<text:s/>ownership.</text:span></text:p>
          <text:list>
            <text:list-item>
              <text:p text:style-name="P905"><text:span text:style-name="T905_1">Implement<text:s/>models<text:s/>like<text:s/>Step<text:s/>Up/Step<text:s/>Back,<text:s/>allowing<text:s/>organisations<text:s/>to<text:s/>self-assess<text:s/>their<text:s/>need<text:s/>and<text:s/>opt<text:s/>out<text:s/>if<text:s/>others<text:s/>are<text:s/>in<text:s/>greater<text:s/>need.</text:span></text:p>
            </text:list-item>
            <text:list-item>
              <text:p text:style-name="P906"><text:span text:style-name="T906_1">Encourage<text:s/>transparency<text:s/>about<text:s/>funding<text:s/>needs<text:s/>and<text:s/>priorities<text:s/>within<text:s/>the<text:s/>cohort.</text:span></text:p>
            </text:list-item>
            <text:list-item>
              <text:p text:style-name="P907"><text:span text:style-name="T907_1">Create<text:s/>spaces<text:s/>for<text:s/>dialogue<text:s/>and<text:s/>mutual<text:s/>support,<text:s/>such<text:s/>as<text:s/>regular<text:s/>convenings<text:s/>or<text:s/>online<text:s/>forums.</text:span></text:p>
            </text:list-item>
          </text:list>
        </text:list-item>
      </text:list>
      <text:p text:style-name="P908"/>
      <text:list text:style-name="LS13" xml:id="list82">
        <text:list-item>
          <text:p text:style-name="P909"><text:span text:style-name="T909_1">Focus<text:s/>on<text:s/>Marginalised<text:s/>and<text:s/>Self-Led<text:s/>Groups:</text:span><text:span text:style-name="T909_2"> </text:span><text:span text:style-name="T909_3">D</text:span><text:span text:style-name="T909_4">irect</text:span><text:span text:style-name="T909_5"><text:s/>funding<text:s/></text:span><text:span text:style-name="T909_6">towards<text:s/>organisations<text:s/>led<text:s/>by<text:s/>and<text:s/>serving<text:s/>women,<text:s/>girls,<text:s/>youth,<text:s/>non-binary<text:s/>people,<text:s/>and<text:s/></text:span><text:span text:style-name="T909_7">LGBTQI+</text:span><text:span text:style-name="T909_8"><text:s/>h</text:span><text:span text:style-name="T909_9">uman<text:s/>rights<text:s/>defenders,<text:s/>with<text:s/>particular<text:s/>attention<text:s/>to<text:s/>those<text:s/>facing<text:s/>violence,<text:s/>economic<text:s/>injustice,<text:s/>and<text:s/>multiple<text:s/>forms<text:s/>of<text:s/>marginalisation.</text:span></text:p>
          <text:list>
            <text:list-item>
              <text:p text:style-name="P910"><text:span text:style-name="T910_1">Proactively<text:s/>reach<text:s/>out<text:s/>to<text:s/>underrepresented<text:s/>groups,<text:s/>including<text:s/>those<text:s/></text:span><text:span text:style-name="T910_2">in<text:s/>remote<text:s/>areas<text:s/></text:span><text:span text:style-name="T910_3">or<text:s/>working<text:s/>at<text:s/>intersections<text:s/>of<text:s/>multiple<text:s/>oppressions.</text:span></text:p>
            </text:list-item>
            <text:list-item>
              <text:p text:style-name="P911"><text:span text:style-name="T911_1">Simplify<text:s/>eligibility<text:s/>criteria<text:s/>to<text:s/>include<text:s/>newer,<text:s/>national,<text:s/>and<text:s/>grassroots<text:s/>organisations.</text:span></text:p>
            </text:list-item>
            <text:list-item>
              <text:p text:style-name="P912"><text:span text:style-name="T912_1">Partner<text:s/>with<text:s/>local<text:s/>women’s<text:s/>funds<text:s/>and<text:s/>activist-led<text:s/>networks<text:s/>to<text:s/>identify<text:s/>and<text:s/>support<text:s/>these<text:s/>groups.</text:span></text:p>
            </text:list-item>
          </text:list>
        </text:list-item>
      </text:list>
      <text:p text:style-name="P913"/>
      <text:list text:style-name="LS13" xml:id="list86">
        <text:list-item>
          <text:p text:style-name="P914"><text:span text:style-name="T914_1">Flexible,<text:s/>Core<text:s/>Funding</text:span><text:span text:style-name="T914_2">: </text:span><text:span text:style-name="T914_3">L</text:span><text:span text:style-name="T914_4">ong-term,<text:s/>flexible<text:s/>funding<text:s/></text:span><text:span text:style-name="T914_5">are<text:s/>prioritised<text:s/></text:span><text:span text:style-name="T914_6">over<text:s/>short-term,<text:s/>project-based<text:s/>grants,<text:s/>enabling<text:s/>organisations<text:s/>to<text:s/>pursue<text:s/>transformative<text:s/>change<text:s/>and<text:s/>address<text:s/>root<text:s/>causes<text:s/>of<text:s/>inequality.</text:span></text:p>
          <text:list>
            <text:list-item>
              <text:p text:style-name="P915"><text:span text:style-name="T915_1">Prioritise<text:s/>multi-year,<text:s/>unrestricted<text:s/>grants<text:s/>that<text:s/>cover<text:s/>core<text:s/>costs,<text:s/>not<text:s/>just<text:s/>projects.</text:span></text:p>
            </text:list-item>
            <text:list-item>
              <text:p text:style-name="P916"><text:span text:style-name="T916_1">Allow<text:s/>grantees<text:s/>to<text:s/>define<text:s/>their<text:s/>own<text:s/>priorities<text:s/>and<text:s/>use<text:s/>funds<text:s/>as<text:s/>needed.</text:span></text:p>
            </text:list-item>
            <text:list-item>
              <text:p text:style-name="P917"><text:span text:style-name="T917_1">Advocate<text:s/>with<text:s/>donors<text:s/>and<text:s/>government<text:s/>funders<text:s/>for<text:s/>less<text:s/>restrictive<text:s/>compliance<text:s/>requirements.</text:span></text:p>
            </text:list-item>
          </text:list>
        </text:list-item>
      </text:list>
      <text:p text:style-name="P918"/>
      <text:list text:style-name="LS13" xml:id="list90">
        <text:list-item>
          <text:p text:style-name="P919"><text:span text:style-name="T919_1">Minimal<text:s/>Bureaucracy<text:s/>and<text:s/>Administrative<text:s/>Burden</text:span><text:span text:style-name="T919_2">: Application<text:s/>and<text:s/>reporting<text:s/>processes<text:s/>are<text:s/>streamlined<text:s/>to<text:s/>reduce<text:s/>barriers,<text:s/>avoid<text:s/>unnecessary<text:s/>competition,<text:s/>and<text:s/>foster<text:s/>collaboration.</text:span></text:p>
          <text:list>
            <text:list-item>
              <text:p text:style-name="P920"><text:span text:style-name="T920_1">Streamline<text:s/>application<text:s/>and<text:s/>reporting<text:s/>processes,<text:s/>using<text:s/>plain<text:s/>language<text:s/>and<text:s/>accessible<text:s/>formats.</text:span></text:p>
            </text:list-item>
            <text:list-item>
              <text:p text:style-name="P921"><text:span text:style-name="T921_1">Limit<text:s/>required<text:s/>documents<text:s/>and<text:s/></text:span><text:span text:style-name="T921_2">avoid</text:span><text:span text:style-name="T921_3"><text:s/>unnecessary<text:s/>co-financing<text:s/>or<text:s/>match<text:s/>funding<text:s/>requirements.</text:span></text:p>
            </text:list-item>
            <text:list-item>
              <text:p text:style-name="P922"><text:span text:style-name="T922_1">Use<text:s/>trust-based<text:s/>approaches,<text:s/>such<text:s/>as<text:s/>verbal<text:s/>check-ins<text:s/>or<text:s/>light-touch<text:s/>reporting.</text:span></text:p>
            </text:list-item>
          </text:list>
        </text:list-item>
      </text:list>
      <text:p text:style-name="P923"/>
      <text:list text:style-name="LS13" xml:id="list94">
        <text:list-item>
          <text:p text:style-name="P924"><text:span text:style-name="T924_1">Continuous<text:s/>Learning<text:s/>and<text:s/>Advocacy:</text:span><text:span text:style-name="T924_2"> The<text:s/>Equality<text:s/>Fund<text:s/>actively<text:s/>seeks<text:s/>feedback<text:s/>to<text:s/>refine<text:s/>its<text:s/>processes,<text:s/>advocates<text:s/>for<text:s/>less<text:s/>restrictive<text:s/>compliance<text:s/>requirements,<text:s/>and<text:s/>works<text:s/>to<text:s/>challenge<text:s/>traditional<text:s/>funding<text:s/>norms<text:s/>and<text:s/>risk<text:s/>assessments.</text:span></text:p>
          <text:list>
            <text:list-item>
              <text:p text:style-name="P925"><text:span text:style-name="T925_1">Regularly<text:s/>collect<text:s/>and<text:s/>act<text:s/>on<text:s/>feedback<text:s/>from<text:s/>grantees<text:s/>and<text:s/>panellists.</text:span></text:p>
            </text:list-item>
            <text:list-item>
              <text:p text:style-name="P926"><text:span text:style-name="T926_1">Share<text:s/>learnings<text:s/>and<text:s/>best<text:s/>practices<text:s/>with<text:s/>the<text:s/>wider<text:s/>philanthropic<text:s/>sector.</text:span></text:p>
            </text:list-item>
            <text:list-item>
              <text:p text:style-name="P927"><text:span text:style-name="T927_1">Advocate<text:s/>for<text:s/>changes<text:s/>in<text:s/>funding<text:s/>norms,<text:s/>such<text:s/>as<text:s/>more<text:s/>flexible<text:s/>government<text:s/>funding<text:s/>and<text:s/>creative<text:s/>financial<text:s/>mechanisms<text:s/>(e.g.,<text:s/>gender<text:s/>bonds,<text:s/>gender<text:s/>lens<text:s/>investing).</text:span></text:p>
            </text:list-item>
          </text:list>
        </text:list-item>
      </text:list>
      <text:p text:style-name="P928"/>
      <text:list text:style-name="LS13" xml:id="list98">
        <text:list-item>
          <text:p text:style-name="P929"><text:span text:style-name="T929_1">Safety,<text:s/>Wellbeing,<text:s/>and<text:s/>Collective<text:s/>Care:</text:span><text:span text:style-name="T929_2"> Fund</text:span><text:span text:style-name="T929_3">ing</text:span><text:span text:style-name="T929_4"><text:s/>supports<text:s/>the<text:s/>holistic<text:s/>security<text:s/>and<text:s/>wellbeing<text:s/>of<text:s/>activists,<text:s/>recognising<text:s/>the<text:s/>importance<text:s/>of<text:s/>care<text:s/>within<text:s/>feminist<text:s/>movements.</text:span></text:p>
          <text:list>
            <text:list-item>
              <text:p text:style-name="P930"><text:span text:style-name="T930_1">Include<text:s/>funding<text:s/>for<text:s/>security,<text:s/>wellbeing,<text:s/>and<text:s/>collective<text:s/>care<text:s/>in<text:s/>grant<text:s/>budgets.</text:span></text:p>
            </text:list-item>
            <text:list-item>
              <text:p text:style-name="P931"><text:span text:style-name="T931_1">Offer<text:s/>support<text:s/>services,<text:s/>such<text:s/>as<text:s/>mental<text:s/>health<text:s/>resources<text:s/>or<text:s/>security<text:s/>training.</text:span></text:p>
            </text:list-item>
            <text:list-item>
              <text:p text:style-name="P932"><text:span text:style-name="T932_1">Foster<text:s/>a<text:s/>culture<text:s/>of<text:s/>care<text:s/>within<text:s/>grant<text:s/>making<text:s/>processes,<text:s/>including<text:s/>opportunities<text:s/>for<text:s/>connection.</text:span></text:p>
            </text:list-item>
          </text:list>
        </text:list-item>
      </text:list>
      <text:p text:style-name="P933"/>
      <text:list text:style-name="LS13" xml:id="list102">
        <text:list-item>
          <text:p text:style-name="P934"><text:span text:style-name="T934_1">Accountability<text:s/>and<text:s/>Transparency:</text:span><text:span text:style-name="T934_2"> Funders<text:s/>publicly<text:s/>report<text:s/>on<text:s/>investments<text:s/>and<text:s/>learnings,<text:s/>set<text:s/>funding<text:s/>targets,<text:s/>and<text:s/>regularly<text:s/>track<text:s/>progress.</text:span></text:p>
          <text:list>
            <text:list-item>
              <text:p text:style-name="P935"><text:span text:style-name="T935_1">Publicly<text:s/>report<text:s/>on<text:s/>funding<text:s/>decisions,<text:s/>investments,<text:s/>and<text:s/>outcomes.</text:span></text:p>
            </text:list-item>
            <text:list-item>
              <text:p text:style-name="P936"><text:span text:style-name="T936_1">Restrict<text:s/>funding<text:s/>to<text:s/>organisations<text:s/>with<text:s/>anti-gender<text:s/>or<text:s/>anti-rights<text:s/>agendas<text:s/>and<text:s/>ensure<text:s/>regular<text:s/>review<text:s/>of<text:s/>grantee<text:s/>portfolios.</text:span></text:p>
            </text:list-item>
          </text:list>
        </text:list-item>
      </text:list>
      <text:p text:style-name="P937"/>
      <text:p text:style-name="P938"><text:span text:style-name="T938_1">Annex<text:s/></text:span><text:span text:style-name="T938_2">B</text:span><text:span text:style-name="T938_3"><text:s/>Theory<text:s/>of<text:s/>Change<text:s/></text:span><text:span text:style-name="T938_4"><text:s/></text:span></text:p>
      <text:p text:style-name="P939"><draw:frame svg:x="0cm" svg:y="0cm" svg:width="15.921cm" svg:height="10.488cm" draw:style-name="FR19" text:anchor-type="as-char" draw:z-index="0"><draw:image xlink:href="Pictures/image3.png" xlink:type="simple" xlink:show="embed" xlink:actuate="onLoad"/><svg:desc>A diagram of a company

Description automatically generated with medium confidence</svg:desc></draw:frame></text:p>
      <text:p text:style-name="P940"/>
      <text:p text:style-name="P941"/>
      <text:p text:style-name="P942"><text:span text:style-name="T942_1">Annex<text:s/></text:span><text:span text:style-name="T942_2">C</text:span><text:span text:style-name="T942_3">:<text:s/></text:span><text:span text:style-name="T942_4">VfM</text:span><text:span text:style-name="T942_5"><text:s/></text:span><text:span text:style-name="T942_6">indicators<text:s/></text:span><text:span text:style-name="T942_7">  </text:span></text:p>
      <text:p text:style-name="P943"/>
      <table:table table:style-name="Table22"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row table:style-name="Row80">
          <table:table-cell table:style-name="Cell270">
            <text:p text:style-name="P944"><text:span text:style-name="T944_1">Measure</text:span><text:span text:style-name="T944_2"> </text:span></text:p>
          </table:table-cell>
          <table:table-cell table:style-name="Cell271">
            <text:p text:style-name="P945"><text:span text:style-name="T945_1">Indicator</text:span><text:span text:style-name="T945_2"> </text:span></text:p>
          </table:table-cell>
          <table:table-cell table:style-name="Cell272">
            <text:p text:style-name="P946"><text:span text:style-name="T946_1">Data<text:s/>Source</text:span><text:span text:style-name="T946_2"> </text:span></text:p>
          </table:table-cell>
          <table:table-cell table:style-name="Cell273">
            <text:p text:style-name="P947"><text:span text:style-name="T947_1">Frequency</text:span><text:span text:style-name="T947_2"> </text:span></text:p>
          </table:table-cell>
          <table:table-cell table:style-name="Cell274">
            <text:p text:style-name="P948"><text:span text:style-name="T948_1">Notes</text:span><text:span text:style-name="T948_2"> </text:span></text:p>
          </table:table-cell>
        </table:table-row>
        <table:table-row table:style-name="Row81">
          <table:table-cell table:style-name="Cell275">
            <text:p text:style-name="P949"><text:span text:style-name="T949_1">Economy </text:span></text:p>
          </table:table-cell>
          <table:table-cell table:style-name="Cell276">
            <text:p text:style-name="P950"><text:span text:style-name="T950_1">EF </text:span></text:p>
            <text:list text:style-name="LS3" xml:id="list105">
              <text:list-item>
                <text:p text:style-name="P951"><text:span text:style-name="T951_1">Proportionality<text:s/>of<text:s/>spend<text:s/>on<text:s/>grant-making<text:s/>and<text:s/>direct<text:s/>costs<text:s/>vs<text:s/>management<text:s/>fees:<text:s/>a<text:s/>consistent<text:s/>downwards<text:s/>trend<text:s/>over<text:s/>the<text:s/>period<text:s/>of<text:s/>FCDO<text:s/>investment<text:s/>with<text:s/>baseline<text:s/>60:10:30,<text:s/>moving<text:s/>towards<text:s/>70:10:20<text:s/>[to<text:s/>confirm<text:s/>actual<text:s/>baseline]. </text:span></text:p>
              </text:list-item>
            </text:list>
            <text:list text:style-name="LS4" xml:id="list106">
              <text:list-item>
                <text:p text:style-name="P952"><text:span text:style-name="T952_1">Narrative<text:s/>on<text:s/>operations/activities<text:s/>over<text:s/>past<text:s/>year<text:s/>with<text:s/>examples<text:s/>of<text:s/>how<text:s/>value<text:s/>for<text:s/>money<text:s/>has<text:s/>been<text:s/>considered. </text:span></text:p>
              </text:list-item>
            </text:list>
            <text:p text:style-name="P953"><text:span text:style-name="T953_1"> </text:span></text:p>
            <text:p text:style-name="P954"><text:span text:style-name="T954_1">WOSSO </text:span></text:p>
            <text:list text:style-name="LS5" xml:id="list107">
              <text:list-item>
                <text:p text:style-name="P955"><text:span text:style-name="T955_1">Ratio<text:s/>of<text:s/>spend<text:s/>on<text:s/>fellows,<text:s/>knowledge<text:s/>products<text:s/>and<text:s/>direct<text:s/>costs<text:s/>vs<text:s/>management<text:s/>fees.  </text:span></text:p>
              </text:list-item>
            </text:list>
            <text:list text:style-name="LS6" xml:id="list108">
              <text:list-item>
                <text:p text:style-name="P956"><text:span text:style-name="T956_1">Narrative<text:s/>on<text:s/>operations/activities<text:s/>over<text:s/>past<text:s/>year<text:s/>with<text:s/>examples<text:s/>of<text:s/>how<text:s/>value<text:s/>for<text:s/>money<text:s/>has<text:s/>been<text:s/>considered. </text:span></text:p>
              </text:list-item>
            </text:list>
            <text:p text:style-name="P957"><text:span text:style-name="T957_1"> </text:span></text:p>
          </table:table-cell>
          <table:table-cell table:style-name="Cell277">
            <text:p text:style-name="P958"><text:span text:style-name="T958_1">EF<text:s/>Annual<text:s/>Report  </text:span></text:p>
            <text:p text:style-name="P959"><text:span text:style-name="T959_1"> </text:span></text:p>
            <text:p text:style-name="P960"><text:span text:style-name="T960_1">WOSSO<text:s/>Annual<text:s/>Report </text:span></text:p>
          </table:table-cell>
          <table:table-cell table:style-name="Cell278">
            <text:p text:style-name="P961"><text:span text:style-name="T961_1">Annual </text:span></text:p>
            <text:p text:style-name="P962"><text:span text:style-name="T962_1"> </text:span></text:p>
            <text:p text:style-name="P963"><text:span text:style-name="T963_1"> </text:span></text:p>
            <text:p text:style-name="P964"><text:span text:style-name="T964_1"> </text:span></text:p>
            <text:p text:style-name="P965"><text:span text:style-name="T965_1"> </text:span></text:p>
            <text:p text:style-name="P966"><text:span text:style-name="T966_1"> </text:span></text:p>
            <text:p text:style-name="P967"><text:span text:style-name="T967_1"> </text:span></text:p>
            <text:p text:style-name="P968"><text:span text:style-name="T968_1"> </text:span></text:p>
            <text:p text:style-name="P969"><text:span text:style-name="T969_1"> </text:span></text:p>
            <text:p text:style-name="P970"><text:span text:style-name="T970_1"> </text:span></text:p>
          </table:table-cell>
          <table:table-cell table:style-name="Cell279">
            <text:p text:style-name="P971"/>
          </table:table-cell>
        </table:table-row>
        <table:table-row table:style-name="Row82">
          <table:table-cell table:style-name="Cell280">
            <text:p text:style-name="P972"><text:span text:style-name="T972_1">Efficiency </text:span></text:p>
          </table:table-cell>
          <table:table-cell table:style-name="Cell281">
            <text:p text:style-name="P973"><text:span text:style-name="T973_1">EF: </text:span></text:p>
            <text:p text:style-name="P974"><text:span text:style-name="T974_1">-Leveraging<text:s/>FCDO<text:s/>contribution:<text:s/>Value<text:s/>of<text:s/>investment<text:s/>portfolio<text:s/>and<text:s/>other<text:s/>donor/philanthropic<text:s/>contributions<text:s/>as<text:s/>%<text:s/>of<text:s/>total<text:s/>FCDO<text:s/>budget<text:s/>with<text:s/>accompanying<text:s/>narrative<text:s/>on<text:s/>FCDO<text:s/>FTE<text:s/>time<text:s/>spent<text:s/>encouraging<text:s/>this. </text:span></text:p>
            <text:p text:style-name="P975"><text:span text:style-name="T975_1"> </text:span></text:p>
            <text:p text:style-name="P976"><text:span text:style-name="T976_1">-<text:s/>Long<text:s/>term<text:s/>funding<text:s/>for<text:s/>deeper<text:s/>relationships<text:s/>leading<text:s/>to<text:s/>more<text:s/>efficiency<text:s/>and<text:s/>sustainability:<text:s/>narrative<text:s/>on<text:s/>length<text:s/>of<text:s/>EF<text:s/>funding<text:s/>flows<text:s/>building<text:s/>on<text:s/>Output<text:s/>Indicator<text:s/>1.4<text:s/>on<text:s/>scale<text:s/>and<text:s/>role<text:s/>of<text:s/>multi-year<text:s/>funding. </text:span></text:p>
            <text:p text:style-name="P977"><text:span text:style-name="T977_1"> </text:span></text:p>
            <text:p text:style-name="P978"><text:span text:style-name="T978_1">WOSSO: </text:span></text:p>
            <text:p text:style-name="P979"><text:span text:style-name="T979_1">-<text:s/>Cost<text:s/>per<text:s/>fellow,<text:s/>broken<text:s/>down<text:s/>by<text:s/>consortium<text:s/>partner,<text:s/>with<text:s/>accompanying<text:s/>narrative. </text:span></text:p>
            <text:p text:style-name="P980"><text:span text:style-name="T980_1">-Cost<text:s/>per<text:s/>research<text:s/>piece<text:s/>(annual<text:s/>and<text:s/>rapid)<text:s/>with<text:s/>accompanying<text:s/>narrative<text:s/>in<text:s/>dissemination<text:s/>and<text:s/>use,<text:s/>[broken<text:s/>down<text:s/>by<text:s/>consortium<text:s/>partner<text:s/>–<text:s/>note<text:s/>this<text:s/>is<text:s/>not<text:s/>to<text:s/>draw<text:s/>comparisons<text:s/>but<text:s/>to<text:s/>understand<text:s/>cost<text:s/>drivers]. </text:span></text:p>
            <text:p text:style-name="P981"><text:span text:style-name="T981_1"> </text:span></text:p>
          </table:table-cell>
          <table:table-cell table:style-name="Cell282">
            <text:p text:style-name="P982"><text:span text:style-name="T982_1">EF<text:s/>reports<text:s/>additional<text:s/>funds<text:s/>invested<text:s/>so<text:s/>we<text:s/>can<text:s/>calculate<text:s/>what<text:s/>proportion<text:s/>of<text:s/>FCDO<text:s/>funds<text:s/>this<text:s/>is.  </text:span></text:p>
            <text:p text:style-name="P983"><text:span text:style-name="T983_1"> </text:span></text:p>
            <text:p text:style-name="P984"><text:span text:style-name="T984_1">We<text:s/>would<text:s/>need<text:s/>to<text:s/>test<text:s/>feasibility<text:s/>of<text:s/>calculating<text:s/>cost<text:s/>per<text:s/>fellow<text:s/>and<text:s/>research<text:s/>item. </text:span></text:p>
          </table:table-cell>
          <table:table-cell table:style-name="Cell283">
            <text:p text:style-name="P985"><text:span text:style-name="T985_1">Annual </text:span></text:p>
          </table:table-cell>
          <table:table-cell table:style-name="Cell284">
            <text:p text:style-name="P986"><text:span text:style-name="T986_1"> </text:span></text:p>
          </table:table-cell>
        </table:table-row>
        <table:table-row table:style-name="Row83">
          <table:table-cell table:style-name="Cell285">
            <text:p text:style-name="P987"><text:span text:style-name="T987_1">Effectiveness </text:span></text:p>
          </table:table-cell>
          <table:table-cell table:style-name="Cell286">
            <text:p text:style-name="P988"><text:span text:style-name="T988_1">EF </text:span></text:p>
            <text:list text:style-name="LS7" xml:id="list109">
              <text:list-item>
                <text:p text:style-name="P989"><text:span text:style-name="T989_1">%<text:s/>of<text:s/>grantees<text:s/>that<text:s/>report<text:s/>a<text:s/>change<text:s/>in<text:s/>their<text:s/>capacity<text:s/>to<text:s/>advance<text:s/>gender<text:s/>equality<text:s/>changes<text:s/>and<text:s/>empower<text:s/>women<text:s/>and<text:s/>girls<text:s/>compared<text:s/>to<text:s/>when<text:s/>they<text:s/>first<text:s/>received<text:s/>grant-<text:s/>funding </text:span></text:p>
              </text:list-item>
            </text:list>
            <text:list text:style-name="LS8" xml:id="list110">
              <text:list-item>
                <text:p text:style-name="P990"><text:span text:style-name="T990_1">#<text:s/>of<text:s/>policy<text:s/>changes<text:s/>towards<text:s/>gender<text:s/>equality<text:s/>reported<text:s/>by<text:s/>grantees<text:s/>per<text:s/>#<text:s/>of<text:s/>WROs<text:s/>supported </text:span></text:p>
              </text:list-item>
            </text:list>
            <text:p text:style-name="P991"><text:span text:style-name="T991_1"> </text:span></text:p>
            <text:p text:style-name="P992"><text:span text:style-name="T992_1">WOSSO </text:span></text:p>
            <text:list text:style-name="LS9" xml:id="list111">
              <text:list-item>
                <text:p text:style-name="P993"><text:span text:style-name="T993_1">Cost<text:s/>per<text:s/>fellow<text:s/>of<text:s/>attending<text:s/>international<text:s/>event<text:s/>vs<text:s/>regional<text:s/>event<text:s/>with<text:s/>Outcome<text:s/>Indicator<text:s/>2.1<text:s/>#<text:s/>of<text:s/>instances<text:s/>where<text:s/>fellows’<text:s/>voices/demands/evidence<text:s/>are<text:s/>incorporated<text:s/>in<text:s/>outcome<text:s/>documents<text:s/>from<text:s/>national/regional<text:s/>and<text:s/>international<text:s/>meetings<text:s/>and<text:s/>accompanying<text:s/>narrative. </text:span></text:p>
              </text:list-item>
            </text:list>
            <text:p text:style-name="P994"><text:span text:style-name="T994_1"> </text:span></text:p>
          </table:table-cell>
          <table:table-cell table:style-name="Cell287">
            <text:p text:style-name="P995"><text:span text:style-name="T995_1">EF<text:s/>Annual<text:s/>Report. </text:span></text:p>
            <text:p text:style-name="P996"><text:span text:style-name="T996_1"> </text:span></text:p>
            <text:p text:style-name="P997"><text:span text:style-name="T997_1">WOSSO<text:s/>Annual<text:s/>Report<text:s/>will<text:s/>include<text:s/>reporting<text:s/>on<text:s/>the<text:s/>outcome<text:s/>indicator.<text:s/>Request<text:s/>reporting<text:s/>on<text:s/>cost<text:s/>per<text:s/>fellow<text:s/></text:span><text:span text:style-name="T997_2">VfM</text:span><text:span text:style-name="T997_3"><text:s/>reporting.  </text:span></text:p>
          </table:table-cell>
          <table:table-cell table:style-name="Cell288">
            <text:p text:style-name="P998"><text:span text:style-name="T998_1">Annual </text:span></text:p>
          </table:table-cell>
          <table:table-cell table:style-name="Cell289">
            <text:p text:style-name="P999"><text:span text:style-name="T999_1"> </text:span></text:p>
          </table:table-cell>
        </table:table-row>
        <table:table-row table:style-name="Row84">
          <table:table-cell table:style-name="Cell290">
            <text:p text:style-name="P1000"><text:span text:style-name="T1000_1">Equity </text:span></text:p>
          </table:table-cell>
          <table:table-cell table:style-name="Cell291">
            <text:p text:style-name="P1001"><text:span text:style-name="T1001_1">EF:  </text:span></text:p>
            <text:p text:style-name="P1002"><text:span text:style-name="T1002_1">%<text:s/>of<text:s/>grants<text:s/>citing<text:s/>disability,<text:s/>ethnicity<text:s/>and/</text:span><text:span text:style-name="T1002_2">or<text:s/></text:span><text:span text:style-name="T1002_3"><text:s/>LGBTQI</text:span><text:span text:style-name="T1002_4">+</text:span><text:span text:style-name="T1002_5"><text:s/>as<text:s/>a<text:s/>priority<text:s/>theme<text:s/>with<text:s/>accompanying<text:s/>narrative<text:s/>on<text:s/>portfolio<text:s/>reviews<text:s/>assessing<text:s/>how<text:s/>successfully<text:s/>they<text:s/>are<text:s/>reaching<text:s/>the<text:s/>most<text:s/>marginalised<text:s/>communities. </text:span></text:p>
            <text:p text:style-name="P1003"><text:span text:style-name="T1003_1"> </text:span></text:p>
            <text:p text:style-name="P1004"><text:span text:style-name="T1004_1">%<text:s/>of<text:s/>grants<text:s/>going<text:s/>to<text:s/>unregistered<text:s/>groups. </text:span></text:p>
            <text:p text:style-name="P1005"><text:span text:style-name="T1005_1"> </text:span></text:p>
            <text:p text:style-name="P1006"><text:span text:style-name="T1006_1">WOSSO:  </text:span></text:p>
            <text:p text:style-name="P1007"><text:span text:style-name="T1007_1">Number<text:s/>of<text:s/>fellows<text:s/>supported<text:s/>who<text:s/>have<text:s/>not<text:s/>previously<text:s/>had<text:s/>a<text:s/>passport<text:s/>and/or<text:s/>travelled<text:s/>outside<text:s/>their<text:s/>own<text:s/>country. </text:span></text:p>
            <text:p text:style-name="P1008"><text:span text:style-name="T1008_1"> </text:span></text:p>
            <text:p text:style-name="P1009"><text:span text:style-name="T1009_1">Narrative<text:s/>on<text:s/>#<text:s/>fellowships<text:s/>awarded<text:s/>disaggregated<text:s/>by<text:s/>region,<text:s/>country,<text:s/>gender<text:s/>identity,<text:s/>sexual<text:s/>identity,<text:s/>disability,<text:s/>level<text:s/>of<text:s/>international<text:s/>education. </text:span></text:p>
            <text:p text:style-name="P1010"><text:span text:style-name="T1010_1"> </text:span></text:p>
            <text:p text:style-name="P1011"><text:span text:style-name="T1011_1">%<text:s/>of<text:s/>knowledge<text:s/>products<text:s/>that<text:s/>take<text:s/>an<text:s/>intersectional<text:s/>lens<text:s/>with<text:s/>accompanying<text:s/>narrative<text:s/>with<text:s/>accompanying<text:s/>narrative.   </text:span></text:p>
          </table:table-cell>
          <table:table-cell table:style-name="Cell292">
            <text:p text:style-name="P1012"><text:span text:style-name="T1012_1">EF<text:s/>Annual<text:s/>Report.  </text:span></text:p>
            <text:p text:style-name="P1013"><text:span text:style-name="T1013_1"> </text:span></text:p>
            <text:p text:style-name="P1014"><text:span text:style-name="T1014_1">Request<text:s/>WOSSO<text:s/>reports<text:s/>on<text:s/>this<text:s/>going<text:s/>forwards. </text:span></text:p>
          </table:table-cell>
          <table:table-cell table:style-name="Cell293">
            <text:p text:style-name="P1015"><text:span text:style-name="T1015_1"> </text:span></text:p>
          </table:table-cell>
          <table:table-cell table:style-name="Cell294">
            <text:p text:style-name="P1016"><text:span text:style-name="T1016_1">Knowledge<text:s/>indicator<text:s/>may<text:s/></text:span><text:span text:style-name="T1016_2">be <text:s/>removed</text:span><text:span text:style-name="T1016_3"><text:s/>if<text:s/>this<text:s/>is<text:s/>consistently<text:s/>100%.  </text:span></text:p>
          </table:table-cell>
        </table:table-row>
      </table:table>
      <text:p text:style-name="P1017"/>
      <text:p text:style-name="P1018"/>
      <text:p text:style-name="P1019"/>
      <text:p text:style-name="P1020"/>
      <text:p text:style-name="P1021"><text:span text:style-name="T1021_1">Annex<text:s/></text:span><text:span text:style-name="T1021_2">D</text:span><text:span text:style-name="T1021_3">:<text:s/>Actions<text:s/>from<text:s/>the<text:s/>previous<text:s/>AR<text:s/></text:span></text:p>
      <text:p text:style-name="P1022"><text:span text:style-name="T1022_1">The<text:s/>table<text:s/>below<text:s/>lists<text:s/>the<text:s/>actions<text:s/>for<text:s/>the<text:s/>last<text:s/>AR.<text:s/>The<text:s/>progress<text:s/>is<text:s/>noted<text:s/></text:span><text:span text:style-name="T1022_2">in<text:s/>the<text:s/>right-had<text:s/>column.<text:s/></text:span><text:span text:style-name="T1022_3">Most<text:s/></text:span><text:span text:style-name="T1022_4">recommenda</text:span><text:span text:style-name="T1022_5">tion</text:span><text:span text:style-name="T1022_6">s</text:span><text:span text:style-name="T1022_7"><text:s/>have<text:s/>either<text:s/></text:span><text:span text:style-name="T1022_8">been<text:s/>progressed</text:span><text:span text:style-name="T1022_9"><text:s/>or<text:s/>completed</text:span><text:span text:style-name="T1022_10">,</text:span><text:span text:style-name="T1022_11"><text:s/>a<text:s/></text:span><text:span text:style-name="T1022_12">few<text:s/></text:span><text:span text:style-name="T1022_13"><text:s/>no</text:span><text:span text:style-name="T1022_14"><text:s/>longer<text:s/>fit<text:s/>given<text:s/>ODA<text:s/>budget<text:s/>changes.<text:s/>Recommendation</text:span><text:span text:style-name="T1022_15"><text:s/></text:span><text:span text:style-name="T1022_16">23<text:s/>on<text:s/>reporting<text:s/>thresholds<text:s/>is</text:span><text:span text:style-name="T1022_17"><text:s/>reflected<text:s/>as<text:s/>a<text:s/>recommendation</text:span><text:span text:style-name="T1022_18"><text:s/>in<text:s/>the<text:s/>years<text:s/>review.</text:span></text:p>
      <table:table table:style-name="Table23">
        <table:table-column table:style-name="Column89"/>
        <table:table-column table:style-name="Column90"/>
        <table:table-row table:style-name="Row85">
          <table:table-cell table:style-name="Cell295">
            <text:p text:style-name="P1023"><text:span text:style-name="T1023_1">Action</text:span></text:p>
          </table:table-cell>
          <table:table-cell table:style-name="Cell296">
            <text:p text:style-name="P1024"><text:span text:style-name="T1024_1">Progress</text:span></text:p>
          </table:table-cell>
        </table:table-row>
        <table:table-row table:style-name="Row86">
          <table:table-cell table:style-name="Cell297">
            <text:list text:style-name="LS26" xml:id="list112">
              <text:list-item>
                <text:p text:style-name="P1025"><text:span text:style-name="T1025_1">Impact:<text:s/>there<text:s/>is<text:s/>a<text:s/>need<text:s/>to<text:s/>articulate<text:s/>better<text:s/>the<text:s/>impact<text:s/>of<text:s/></text:span><text:span text:style-name="T1025_2">grantmaking</text:span><text:span text:style-name="T1025_3"><text:s/>using<text:s/>existing<text:s/>reporting<text:s/>tools<text:s/>and<text:s/>develop<text:s/>methods<text:s/>to<text:s/>capture<text:s/>the<text:s/>impact<text:s/>of<text:s/>non-linear<text:s/>change<text:s/>processes.<text:s/>Funding<text:s/>is<text:s/>increasingly<text:s/>being<text:s/>channelled<text:s/>via<text:s/>Activate<text:s/>as<text:s/>EF<text:s/>scales<text:s/>its<text:s/></text:span><text:span text:style-name="T1025_4">grantmaking</text:span><text:span text:style-name="T1025_5"><text:s/>activity<text:s/>(52%<text:s/>total<text:s/>disbursements<text:s/>in<text:s/>23/24),<text:s/>building<text:s/>the<text:s/>feminist<text:s/>funding<text:s/>ecosystem<text:s/>and<text:s/>allowing<text:s/>EF<text:s/>to<text:s/>reach<text:s/>local<text:s/>and<text:s/>unregistered<text:s/>organisations<text:s/>it<text:s/>could<text:s/>not<text:s/>reach<text:s/>directly.<text:s/>There<text:s/>is<text:s/>limited<text:s/>reporting<text:s/>on<text:s/>the<text:s/>impact<text:s/>the<text:s/>organisations<text:s/>on-granted<text:s/>to<text:s/>are<text:s/>having.<text:s/>Recognising<text:s/>the<text:s/>growing<text:s/>push-back<text:s/>on<text:s/>rights,<text:s/>success<text:s/>is<text:s/>often<text:s/>protecting<text:s/>the<text:s/>current<text:s/>position.<text:s/>The<text:s/>new<text:s/>programme-funded<text:s/>FCDO<text:s/>MEL<text:s/>adviser<text:s/>can<text:s/>support<text:s/>development<text:s/>of<text:s/>new<text:s/>methods.  <text:s/></text:span></text:p>
              </text:list-item>
            </text:list>
          </table:table-cell>
          <table:table-cell table:style-name="Cell298">
            <text:p text:style-name="P1026"><text:span text:style-name="T1026_1">Evaluation<text:s/>looking<text:s/>at<text:s/>on-granting<text:s/>from<text:s/>WFF<text:s/></text:span><text:span text:style-name="T1026_2">has<text:s/>been<text:s/></text:span><text:span text:style-name="T1026_3">started<text:s/>and<text:s/></text:span><text:span text:style-name="T1026_4">is<text:s/></text:span><text:span text:style-name="T1026_5">due<text:s/>to<text:s/>report<text:s/>in<text:s/>2026</text:span></text:p>
          </table:table-cell>
        </table:table-row>
        <table:table-row table:style-name="Row87">
          <table:table-cell table:style-name="Cell299">
            <text:list text:style-name="LS26" xml:id="list113" text:continue-list="list112">
              <text:list-item>
                <text:p text:style-name="P1027"><text:span text:style-name="T1027_1">Philanthropy<text:s/>and<text:s/>innovative<text:s/></text:span><text:span text:style-name="T1027_2">finance:</text:span><text:span text:style-name="T1027_3"><text:s/>given<text:s/>the<text:s/>cliff<text:s/>edge<text:s/>of<text:s/>funding,<text:s/>FCDO<text:s/>and<text:s/>EF<text:s/>should<text:s/>develop<text:s/>a<text:s/>targeted<text:s/>approach<text:s/>to<text:s/>galvanising<text:s/>additional<text:s/>funding<text:s/>from<text:s/>institutional<text:s/>and<text:s/>individual<text:s/>philanthropy<text:s/>and<text:s/>explore<text:s/>collaboration<text:s/>opportunities<text:s/>on<text:s/>innovative<text:s/>finance,<text:s/>fully<text:s/>utilising<text:s/>FCDO’s<text:s/>convening<text:s/>power<text:s/>and<text:s/>in<text:s/>collaboration<text:s/>with<text:s/>GAC<text:s/>where<text:s/>appropriate.  <text:s/></text:span></text:p>
              </text:list-item>
            </text:list>
          </table:table-cell>
          <table:table-cell table:style-name="Cell300">
            <text:p text:style-name="P1028"><text:span text:style-name="T1028_1">FCDO<text:s/>and<text:s/></text:span><text:span text:style-name="T1028_2">EF</text:span><text:span text:style-name="T1028_3"><text:s/>continue<text:s/>to<text:s/></text:span><text:span text:style-name="T1028_4">work<text:s/>on<text:s/>this</text:span><text:span text:style-name="T1028_5"><text:s/></text:span><text:span text:style-name="T1028_6">together</text:span><text:span text:style-name="T1028_7">.</text:span><text:span text:style-name="T1028_8"><text:s/>FCDO<text:s/>staffing<text:s/>resources<text:s/></text:span><text:span text:style-name="T1028_9">has<text:s/></text:span><text:span text:style-name="T1028_10">prevented<text:s/>more<text:s/>being<text:s/>don</text:span><text:span text:style-name="T1028_11">e<text:s/>but<text:s/>it<text:s/></text:span><text:span text:style-name="T1028_12">launched<text:s/>the<text:s/></text:span><text:span text:style-name="T1028_13">WRO<text:s/>signature<text:s/></text:span><text:span text:style-name="T1028_14">initiative</text:span><text:span text:style-name="T1028_15"><text:s/>in<text:s/>March<text:s/></text:span><text:span text:style-name="T1028_16">2025.</text:span><text:span text:style-name="T1028_17"><text:s text:c="2"/></text:span></text:p>
          </table:table-cell>
        </table:table-row>
        <table:table-row table:style-name="Row88">
          <table:table-cell table:style-name="Cell301">
            <text:list text:style-name="LS26" xml:id="list114" text:continue-list="list112">
              <text:list-item>
                <text:p text:style-name="P1029"><text:span text:style-name="T1029_1">Opportunity<text:s/>to<text:s/>shift<text:s/>FCDO<text:s/>systems:<text:s/>the<text:s/>focus<text:s/>on<text:s/>payment<text:s/>by<text:s/>results,<text:s/>linear<text:s/>impact<text:s/>reporting<text:s/>and<text:s/>risk<text:s/>management<text:s/>do<text:s/>not<text:s/>reflect<text:s/>the<text:s/>realities<text:s/>of<text:s/>supporting<text:s/>WROs<text:s/>which<text:s/>in<text:s/>the<text:s/>current<text:s/>context<text:s/>are<text:s/>working<text:s/>hard<text:s/>to<text:s/>simply<text:s/>hold<text:s/>the<text:s/>line.<text:s/>FCDO<text:s/>should<text:s/>draw<text:s/>on<text:s/>learning<text:s/>from<text:s/>this<text:s/>programme<text:s/>and<text:s/>others<text:s/>participating<text:s/>in<text:s/>the<text:s/>recently<text:s/>formed<text:s/>FCDO<text:s/>WRO<text:s/>Community<text:s/>of<text:s/>Practice<text:s/>to<text:s/>drive<text:s/>change<text:s/>in<text:s/>this<text:s/>area,<text:s/>for<text:s/>example<text:s/>through<text:s/>piloting<text:s/>different<text:s/>approaches.  <text:s/></text:span></text:p>
              </text:list-item>
            </text:list>
          </table:table-cell>
          <table:table-cell table:style-name="Cell302">
            <text:p text:style-name="P1030"><text:span text:style-name="T1030_1">This<text:s/>started<text:s/></text:span><text:span text:style-name="T1030_2">at<text:s/></text:span><text:span text:style-name="T1030_3">the</text:span><text:span text:style-name="T1030_4"><text:s/>end<text:s/>of<text:s/>th</text:span><text:span text:style-name="T1030_5">e</text:span><text:span text:style-name="T1030_6"><text:s/>reporting<text:s/>year</text:span><text:span text:style-name="T1030_7">,<text:s/>although<text:s/>the<text:s/>dela</text:span><text:span text:style-name="T1030_8">y<text:s/>in</text:span><text:span text:style-name="T1030_9"><text:s/>getting<text:s/>programme<text:s/>funded<text:s/></text:span><text:span text:style-name="T1030_10">roles<text:s/></text:span><text:span text:style-name="T1030_11">in<text:s/>po</text:span><text:span text:style-name="T1030_12">st<text:s/>delayed<text:s/>this.<text:s/>Two<text:s/>meeting<text:s/>of<text:s/>the<text:s/>CoP<text:s/>were<text:s/>held<text:s/>but<text:s/></text:span><text:span text:style-name="T1030_13">these<text:s/>were<text:s/>in<text:s/>the<text:s/>context<text:s/></text:span><text:span text:style-name="T1030_14">of<text:s/>t</text:span><text:span text:style-name="T1030_15">he<text:s/>move<text:s/>to<text:s/>0.3<text:s/>ODA<text:s/></text:span><text:span text:style-name="T1030_16">and<text:s/>reduction</text:span><text:span text:style-name="T1030_17">.</text:span><text:span text:style-name="T1030_18"><text:s/></text:span></text:p>
            <text:p text:style-name="P1031"><text:span text:style-name="T1031_1">T</text:span><text:span text:style-name="T1031_2">here<text:s/>is<text:s/>a<text:s/>watching<text:s/>brief<text:s/>on<text:s/>this<text:s/>workstream<text:s/>pending<text:s/>where<text:s/>the<text:s/>organisation<text:s/>lands<text:s/>post<text:s/>the<text:s/>multi-year<text:s/>spending<text:s/>review<text:s/>process.<text:s/></text:span></text:p>
          </table:table-cell>
        </table:table-row>
        <table:table-row table:style-name="Row89">
          <table:table-cell table:style-name="Cell303">
            <text:list text:style-name="LS26" xml:id="list115" text:continue-list="list112">
              <text:list-item>
                <text:p text:style-name="P1032"><text:span text:style-name="T1032_1">Resource:<text:s/>this<text:s/>programme<text:s/>has<text:s/>suffered<text:s/>from<text:s/>continued<text:s/>resourcing<text:s/>shortages<text:s/>in<text:s/>FCDO.<text:s/>To<text:s/>fully<text:s/>manage<text:s/>risk<text:s/>and<text:s/>achieve<text:s/>maximum<text:s/>impact,<text:s/>prioritising<text:s/>recruitment<text:s/>of<text:s/>the<text:s/>programme-funded<text:s/>HEO<text:s/>and<text:s/>G7<text:s/>is<text:s/>a<text:s/>priority.<text:s/>Key<text:s/>areas<text:s/>for<text:s/>them<text:s/>to<text:s/>lead<text:s/>on<text:s/>are<text:s/>the<text:s/>WRO<text:s/>Community<text:s/>of<text:s/>Practice,<text:s/>using<text:s/>this<text:s/>to<text:s/>capture<text:s/>lessons<text:s/>from<text:s/>this<text:s/>programme<text:s/>and<text:s/>others<text:s/>to<text:s/>drive<text:s/>change<text:s/>across<text:s/>FCDO<text:s/>and<text:s/>the<text:s/>sector,<text:s/>and<text:s/>achieving<text:s/>better<text:s/>join<text:s/>up<text:s/>between<text:s/>EF<text:s/>grantee<text:s/>partners,<text:s/>WOSSO<text:s/>fellows<text:s/>and<text:s/>posts<text:s/>(where<text:s/>security<text:s/>allows<text:s/>and<text:s/>ensuring<text:s/>this<text:s/>is<text:s/>non-extractive). <text:s/></text:span></text:p>
              </text:list-item>
            </text:list>
          </table:table-cell>
          <table:table-cell table:style-name="Cell304">
            <text:p text:style-name="P1033"><text:span text:style-name="T1033_1">Resource<text:s/>within<text:s/>FCO<text:s/>continues<text:s/>to<text:s/>be<text:s/>an<text:s/>issue.<text:s/>The<text:s/>HEO<text:s/>and<text:s/>G7<text:s/>have<text:s/>been<text:s/>recruited<text:s/>now<text:s/>but<text:s/>the<text:s/>SRO<text:s/>left<text:s/>their<text:s/>posting<text:s/>shortly<text:s/>after<text:s/>the<text:s/>review<text:s/>year.</text:span></text:p>
          </table:table-cell>
        </table:table-row>
        <table:table-row table:style-name="Row90">
          <table:table-cell table:style-name="Cell305">
            <text:list text:style-name="LS26" xml:id="list116" text:continue-list="list112">
              <text:list-item>
                <text:p text:style-name="P1034"><text:span text:style-name="T1034_1">Risk:<text:s/>there<text:s/>is<text:s/>currently<text:s/>limited<text:s/>awareness<text:s/>at<text:s/>country<text:s/>office<text:s/>level<text:s/>of<text:s/>EF<text:s/>grantees<text:s/>receiving<text:s/>FCDO<text:s/>funding<text:s/>in<text:s/>their<text:s/>country.<text:s/>This<text:s/>is<text:s/>partly<text:s/>due<text:s/>to<text:s/>FCDO<text:s/>resourcing<text:s/>challenges<text:s/>to<text:s/>lead<text:s/>this<text:s/>engagement<text:s/>and<text:s/>partly<text:s/>due<text:s/>to<text:s/>a<text:s/>desire<text:s/>to<text:s/>protect<text:s/>grantee<text:s/>partners<text:s/>recognising<text:s/>security<text:s/>issues.<text:s/>The<text:s/>FCDO<text:s/>programme<text:s/>team<text:s/>needs<text:s/>to<text:s/>establish<text:s/>country<text:s/>office<text:s/>requirements<text:s/>for<text:s/>programmes<text:s/>supporting<text:s/>civil<text:s/>society<text:s/>organisations<text:s/>and<text:s/>prioritise<text:s/>any<text:s/>actions<text:s/>that<text:s/>follow.  <text:s/></text:span></text:p>
              </text:list-item>
            </text:list>
          </table:table-cell>
          <table:table-cell table:style-name="Cell306">
            <text:p text:style-name="P1035"><text:span text:style-name="T1035_1">CfD</text:span><text:span text:style-name="T1035_2"><text:s/>confirmed<text:s/>exercise<text:s/>obtaining<text:s/>country<text:s/>office<text:s/>agreement<text:s/>to<text:s/>programme<text:s/>carried<text:s/>out<text:s/>in<text:s/>early<text:s/></text:span><text:span text:style-name="T1035_3">mobililisation</text:span><text:span text:style-name="T1035_4"><text:s/>phase<text:s/>sufficient.<text:s text:c="3"/></text:span></text:p>
          </table:table-cell>
        </table:table-row>
        <table:table-row table:style-name="Row91">
          <table:table-cell table:style-name="Cell307">
            <text:list text:style-name="LS26" xml:id="list117" text:continue-list="list112">
              <text:list-item>
                <text:p text:style-name="P1036"><text:span text:style-name="T1036_1">Both<text:s/>indicators<text:s/>(EF1100<text:s/>quantitative<text:s/>and<text:s/>qualitative<text:s/>-<text:s/>the<text:s/>key<text:s/>indicators<text:s/>for<text:s/>the<text:s/>'so<text:s/>what'<text:s/>of<text:s/></text:span><text:span text:style-name="T1036_2">grantmaking</text:span><text:span text:style-name="T1036_3"><text:s/>activity)<text:s/>only<text:s/>reflect<text:s/>outcomes<text:s/>from<text:s/>streams<text:s/>one<text:s/>and<text:s/>four<text:s/>grantees,<text:s/>importantly<text:s/>missing<text:s/>the<text:s/>impact<text:s/>of<text:s/>stream<text:s/>two<text:s/>(Activate).<text:s/>EF<text:s/>should<text:s/>consider<text:s/>how<text:s/>the<text:s/>full<text:s/>impact<text:s/>of<text:s/>EF<text:s/>activity<text:s/>can<text:s/>be<text:s/>captured<text:s/>at<text:s/>outcome<text:s/>level,<text:s/>for<text:s/>example<text:s/>incorporating<text:s/>change<text:s/>matrix<text:s/>reporting<text:s/>for<text:s/>Activate<text:s/>on-grants.<text:s/>FCDO<text:s/>should<text:s/>consider<text:s/>adding<text:s/>additional<text:s/>indicators<text:s/>to<text:s/>fully<text:s/>capture<text:s/>EF's<text:s/>impact<text:s/>at<text:s/>outcome<text:s/>level<text:s/>(noting<text:s/>EF<text:s/>planned<text:s/>activity<text:s/>to<text:s/>review/simplify<text:s/>their<text:s/>overarching<text:s/>performance<text:s/>management<text:s/>framework<text:s/>will<text:s/>assist<text:s/>with<text:s/>this).</text:span></text:p>
              </text:list-item>
            </text:list>
          </table:table-cell>
          <table:table-cell table:style-name="Cell308">
            <text:p text:style-name="P1037"><text:span text:style-name="T1037_1">EF<text:s/>has<text:s/>not<text:s/>updated<text:s/>their<text:s/>PMF<text:s/>this<text:s/>year</text:span><text:span text:style-name="T1037_2"><text:s/>but<text:s/>have<text:s/>plans<text:s/>to<text:s/>in<text:s/>the<text:s/>next<text:s/>report</text:span><text:span text:style-name="T1037_3">ing<text:s/>year</text:span><text:span text:style-name="T1037_4">.<text:s/>They<text:s/>are<text:s/>conducting<text:s/>an<text:s/>evaluation<text:s/>into<text:s/>on-granting<text:s/>and<text:s/>impact,<text:s/>for<text:s/>completion<text:s/></text:span><text:span text:style-name="T1037_5">in</text:span><text:span text:style-name="T1037_6"><text:s/>the<text:s/>first<text:s/>half<text:s/>2026.<text:s/></text:span></text:p>
          </table:table-cell>
        </table:table-row>
        <table:table-row table:style-name="Row92">
          <table:table-cell table:style-name="Cell309">
            <text:list text:style-name="LS26" xml:id="list118" text:continue-list="list112">
              <text:list-item>
                <text:p text:style-name="P1038"><text:span text:style-name="T1038_1">The<text:s/>accompaniment<text:s/>approach<text:s/>to<text:s/>WVL<text:s/></text:span><text:span text:style-name="T1038_2">Catalyze</text:span><text:span text:style-name="T1038_3"><text:s/>grantees<text:s/>is<text:s/>particularly<text:s/>strong,<text:s/>with<text:s/>training<text:s/>on<text:s/>resource<text:s/>mobilisation,<text:s/>visioning<text:s/>and<text:s/>sustainability,<text:s/>digital<text:s/>security<text:s/>and<text:s/>collective<text:s/>care.<text:s/></text:span><text:span text:style-name="T1038_4">Catalyze</text:span><text:span text:style-name="T1038_5"><text:s/>grantees<text:s/>more<text:s/>generally<text:s/>have<text:s/>received<text:s/>the<text:s/>collective<text:s/>care<text:s/>training<text:s/>and<text:s/>there<text:s/>is<text:s/>ambition<text:s/>to<text:s/>rollout<text:s/>the<text:s/>other<text:s/>courses<text:s/>to<text:s/>those<text:s/>grantees.<text:s/>This<text:s/>is<text:s/>recommended<text:s/>given<text:s/>the<text:s/>common<text:s/>interest<text:s/>in<text:s/>these<text:s/>themes.  <text:s/></text:span></text:p>
              </text:list-item>
            </text:list>
          </table:table-cell>
          <table:table-cell table:style-name="Cell310">
            <text:p text:style-name="P1039"><text:span text:style-name="T1039_1">An<text:s/>accompaniment<text:s/>strategy<text:s/>was<text:s/>developed<text:s/>in<text:s/>the<text:s/>past<text:s/>year<text:s/>with<text:s/>4<text:s/>core<text:s/>areas<text:s/>of<text:s/>focus<text:s/>(Connecting,<text:s/>Amplifying,<text:s/>Advocating<text:s/>and<text:s/>Feminist<text:s/>Risk<text:s/>Management). As<text:s/></text:span><text:span text:style-name="T1039_2">the<text:s/>number<text:s/>of<text:s/>partners<text:s/></text:span><text:span text:style-name="T1039_3">has<text:s/>grown<text:s/>with<text:s/>the<text:s/>roll<text:s/>out<text:s/>of<text:s/>the<text:s/>4<text:s/>streams,<text:s/>a<text:s/>bespoke<text:s/>to<text:s/>individual<text:s/>partners<text:s/></text:span><text:span text:style-name="T1039_4">approach<text:s/>was<text:s/>not<text:s/>feasible</text:span><text:span text:style-name="T1039_5"><text:s/>so<text:s/>this</text:span><text:span text:style-name="T1039_6"><text:s/></text:span><text:span text:style-name="T1039_7">is<text:s/>offered<text:s/>to<text:s/></text:span><text:span text:style-name="T1039_8">groups</text:span><text:span text:style-name="T1039_9">.</text:span><text:span text:style-name="T1039_10"><text:s/></text:span><text:span text:style-name="T1039_11">There<text:s/>has<text:s/>been<text:s/>a</text:span><text:span text:style-name="T1039_12"><text:s/>range<text:s/>of<text:s/>offerings<text:s/>in<text:s/>the<text:s/>past<text:s/>year<text:s/>at<text:s/>the<text:s/>regiona</text:span><text:span text:style-name="T1039_13">l<text:s/>and<text:s/>global</text:span><text:span text:style-name="T1039_14"> level<text:s/></text:span><text:span text:style-name="T1039_15">(</text:span><text:span text:style-name="T1039_16">eg</text:span><text:span text:style-name="T1039_17"><text:s/>Asia<text:s/>Activate<text:s/>partners<text:s/>meeting<text:s/>on<text:s/>resource<text:s/>mobilisation<text:s/>strategies</text:span><text:span text:style-name="T1039_18">).</text:span></text:p>
            <text:p text:style-name="P1040"/>
          </table:table-cell>
        </table:table-row>
        <table:table-row table:style-name="Row93">
          <table:table-cell table:style-name="Cell311">
            <text:list text:style-name="LS26" xml:id="list119" text:continue-list="list112">
              <text:list-item>
                <text:p text:style-name="P1041"><text:span text:style-name="T1041_1">The<text:s/>previous<text:s/>annual<text:s/>review<text:s/>recommended<text:s/>that<text:s/>FCDO<text:s/>support<text:s/>EF’s<text:s/>Grants+<text:s/>approach,<text:s/>for<text:s/>example<text:s/>supporting<text:s/>access<text:s/>to<text:s/>policy<text:s/>makers,<text:s/>inviting<text:s/>grantees<text:s/>and<text:s/>funds<text:s/>to<text:s/>FCDO<text:s/>platforms<text:s/>and<text:s/>amplifying<text:s/>partner<text:s/>voices<text:s/>where<text:s/>beneficial<text:s/>to<text:s/>their<text:s/>objectives.<text:s/>There<text:s/>have<text:s/>been<text:s/>some<text:s/>notable<text:s/>successes<text:s/>over<text:s/>the<text:s/>past<text:s/></text:span><text:span text:style-name="T1041_2">year</text:span><text:span text:style-name="T1041_3"><text:s/>but<text:s/>this<text:s/>remains<text:s/>an<text:s/>area<text:s/>of<text:s/>untapped<text:s/>potential.<text:s/>Once<text:s/>FCDO<text:s/>resources<text:s/>allow<text:s/>better<text:s/>join<text:s/>up<text:s/>between<text:s/>EF<text:s/>grantees<text:s/>and<text:s/>funds<text:s/>this<text:s/>should<text:s/>be<text:s/>taken<text:s/>forward<text:s/>(recognising<text:s/>security<text:s/>challenges<text:s/>in<text:s/>some<text:s/>countries<text:s/>and<text:s/>provided<text:s/>organisations<text:s/>want<text:s/>to<text:s/>be<text:s/>connected).<text:s/>GAC<text:s/>also<text:s/>noted<text:s/>the<text:s/>lack<text:s/>of<text:s/>join<text:s/>up<text:s/>between<text:s/>Canadian<text:s/>missions<text:s/>and<text:s/>EF<text:s/>grantees<text:s/>as<text:s/>a<text:s/>missed<text:s/>opportunity.<text:s/>Join<text:s/>up<text:s/>between<text:s/>grantee<text:s/>partners<text:s/>and<text:s/>FCDO<text:s/>and<text:s/>GAC<text:s/>missions<text:s/>could<text:s/>further<text:s/>amplify<text:s/>impact.  <text:s/></text:span></text:p>
              </text:list-item>
            </text:list>
          </table:table-cell>
          <table:table-cell table:style-name="Cell312">
            <text:p text:style-name="P1042"><text:span text:style-name="T1042_1">Whilst<text:s/>this<text:s/>recommendation<text:s/>remains<text:s/>valid.<text:s/></text:span><text:span text:style-name="T1042_2">FCDO<text:s/>resources</text:span><text:span text:style-name="T1042_3"><text:s/>have<text:s/>not<text:s/>enabled<text:s/>this<text:s/>an</text:span><text:span text:style-name="T1042_4">d</text:span><text:span text:style-name="T1042_5"><text:s/>remain</text:span><text:span text:style-name="T1042_6"><text:s/>unlikely<text:s/>to</text:span><text:span text:style-name="T1042_7">.</text:span><text:span text:style-name="T1042_8"><text:s/></text:span></text:p>
          </table:table-cell>
        </table:table-row>
        <table:table-row table:style-name="Row94">
          <table:table-cell table:style-name="Cell313">
            <text:list text:style-name="LS26" xml:id="list120" text:continue-list="list112">
              <text:list-item>
                <text:p text:style-name="P1043"><text:span text:style-name="T1043_1">Activate<text:s/>grants,<text:s/>including<text:s/>those<text:s/>made<text:s/>by<text:s/>AWDF<text:s/>(effectively<text:s/>Cataly</text:span><text:span text:style-name="T1043_2">s</text:span><text:span text:style-name="T1043_3">e<text:s/>grants<text:s/>in<text:s/>sub-Saharan<text:s/>Africa),<text:s/>vary<text:s/>in<text:s/>length<text:s/>of<text:s/>grant<text:s/>and<text:s/>how<text:s/>much<text:s/>is<text:s/>flexible.<text:s/>This<text:s/>is<text:s/>partly<text:s/>due<text:s/>to<text:s/>funds<text:s/>being<text:s/>constrained<text:s/>by<text:s/>other<text:s/>funding<text:s/></text:span><text:span text:style-name="T1043_4">flows</text:span><text:span text:style-name="T1043_5"><text:s/>but<text:s/>it<text:s/>means<text:s/>that<text:s/>WROs<text:s/>in<text:s/>sub-Saharan<text:s/>Africa<text:s/>and<text:s/>those<text:s/>receiving<text:s/>on-grants<text:s/>from<text:s/>Activate<text:s/>grantees<text:s/>do<text:s/>not<text:s/>consistently<text:s/>benefit<text:s/>from<text:s/>the<text:s/>fully<text:s/>flexible,<text:s/>multi-year<text:s/>approach<text:s/>to<text:s/>funding<text:s/>EF<text:s/>applies<text:s/>to<text:s/></text:span><text:span text:style-name="T1043_6">Catalyze</text:span><text:span text:style-name="T1043_7"><text:s/>grantees.<text:s/>FCDO<text:s/>programme<text:s/>team<text:s/>should<text:s/>explore<text:s/>this<text:s/>further<text:s/>with<text:s/>EF.  <text:s/></text:span></text:p>
              </text:list-item>
            </text:list>
          </table:table-cell>
          <table:table-cell table:style-name="Cell314">
            <text:p text:style-name="P1044"><text:span text:style-name="T1044_1">Raised<text:s/>with<text:s/>EF.<text:s/>Given<text:s/>uncertainty<text:s/>over<text:s/>ODA<text:s/>budget<text:s/>not<text:s/>realistic<text:s/>to<text:s/>propose<text:s/>multi-year<text:s/>commitments<text:s/>but<text:s/>fully<text:s/>flexible,<text:s/>core<text:s/>funding<text:s/>should<text:s/>be<text:s/>possible.<text:s text:c="2"/></text:span></text:p>
          </table:table-cell>
        </table:table-row>
        <table:table-row table:style-name="Row95">
          <table:table-cell table:style-name="Cell315">
            <text:list text:style-name="LS26" xml:id="list121" text:continue-list="list112">
              <text:list-item>
                <text:p text:style-name="P1045"><text:span text:style-name="T1045_1">EF<text:s/>and<text:s/>FCDO<text:s/>have<text:s/>agreed<text:s/>to<text:s/>identify<text:s/>three<text:s/>-<text:s/>four</text:span><text:span text:style-name="T1045_2"><text:line-break/><text:s/>priority<text:s/>policy<text:s/>areas<text:s/>to<text:s/>collaborate<text:s/>on<text:s/>annually<text:s/>and<text:s/>consider<text:s/>how<text:s/>to<text:s/>best<text:s/>leverage<text:s/>the<text:s/>new<text:s/>EF<text:s/>Associate<text:s/>Vice<text:s/>President<text:s/>for<text:s/>Policy<text:s/>based<text:s/>in<text:s/>London.<text:s/>Beyond<text:s/>this<text:s/>relevant<text:s/>learning<text:s/>from<text:s/>convenings<text:s/>could<text:s/>be<text:s/>shared<text:s/>in<text:s/>quarterly<text:s/>meetings<text:s/>and,<text:s/>where<text:s/>appropriate,<text:s/>FCDO<text:s/>join<text:s/>the<text:s/>anti-rights<text:s/>policy<text:s/>cohort<text:s/>and<text:s/>future<text:s/>convenings<text:s/></text:span><text:span text:style-name="T1045_3">similar<text:s/>to</text:span><text:span text:style-name="T1045_4"><text:s/>the<text:s/>Georgia<text:s/>event.<text:s/></text:span></text:p>
              </text:list-item>
            </text:list>
          </table:table-cell>
          <table:table-cell table:style-name="Cell316">
            <text:p text:style-name="P1046"><text:span text:style-name="T1046_1">Already<text:s/>collaborating<text:s/>on<text:s/>innovative<text:s/>finance,<text:s/>FRF<text:s/>and<text:s/>philanthropy.<text:s/>Considered<text:s/>rollback<text:s/>in<text:s/>the<text:s/>synergies<text:s/>meeting<text:s/>focused<text:s/>on<text:s/>this<text:s/>but<text:s/>the<text:s/>timing<text:s/>wasn't<text:s/>right<text:s/>for<text:s/>EF.<text:s/>To<text:s/>revisit.<text:s/></text:span></text:p>
          </table:table-cell>
        </table:table-row>
        <table:table-row table:style-name="Row96">
          <table:table-cell table:style-name="Cell317">
            <text:list text:style-name="LS26" xml:id="list122" text:continue-list="list112">
              <text:list-item>
                <text:p text:style-name="P1047"><text:span text:style-name="T1047_1">Given<text:s/>the<text:s/>increasing<text:s/>contestation<text:s/>of<text:s/>rights,<text:s/>EF<text:s/>and<text:s/>FCDO<text:s/>should<text:s/>consider<text:s/>how<text:s/>to<text:s/>capture<text:s/>the<text:s/>impact<text:s/>of<text:s/>non-linear<text:s/>change<text:s/>processes,<text:s/>recognising<text:s/>that<text:s/>‘holding<text:s/>the<text:s/>line’<text:s/>is<text:s/>a<text:s/>major<text:s/>win<text:s/>in<text:s/>some<text:s/>areas.<text:s/>FCDO<text:s/>is<text:s/>recruiting<text:s/>a<text:s/>programme<text:s/>funded<text:s/>MEL<text:s/>adviser<text:s/>who<text:s/>can<text:s/>assist<text:s/>with<text:s/>this.<text:s/>EF<text:s/>and<text:s/>FCDO<text:s/>should<text:s/>also<text:s/>continue<text:s/>to<text:s/>explore<text:s/>opportunities<text:s/>to<text:s/>collaborate<text:s/>with<text:s/>the<text:s/>FCDO<text:s/>Research<text:s/>and<text:s/>Evidence<text:s/>Department<text:s/>on<text:s/>impact<text:s/>as<text:s/>well<text:s/>as<text:s/>opportunities<text:s/>with<text:s/>GAC</text:span></text:p>
              </text:list-item>
            </text:list>
          </table:table-cell>
          <table:table-cell table:style-name="Cell318">
            <text:p text:style-name="P1048"><text:span text:style-name="T1048_1">RED<text:s/>develop</text:span><text:span text:style-name="T1048_2">s<text:s/>its<text:s/></text:span><text:span text:style-name="T1048_3">planned<text:s/>programme<text:s/>on<text:s/>rollback<text:s/>(pending<text:s/>SR<text:s/>allocations)</text:span><text:span text:style-name="T1048_4">.<text:s/>We<text:s/>will<text:s/>continue<text:s/></text:span><text:span text:style-name="T1048_5">to<text:s/></text:span><text:span text:style-name="T1048_6"><text:s/>continue</text:span><text:span text:style-name="T1048_7"><text:s/>links<text:s/>to<text:s/>EF</text:span><text:span text:style-name="T1048_8">.</text:span></text:p>
          </table:table-cell>
        </table:table-row>
        <table:table-row table:style-name="Row97">
          <table:table-cell table:style-name="Cell319">
            <text:list text:style-name="LS26" xml:id="list123" text:continue-list="list112">
              <text:list-item>
                <text:p text:style-name="P1049"><text:span text:style-name="T1049_1">W</text:span><text:span text:style-name="T1049_2">OSSO:<text:s/></text:span><text:span text:style-name="T1049_3">Knowledge</text:span><text:span text:style-name="T1049_4"><text:s/>pieces<text:s/>these<text:s/>should<text:s/>be<text:s/>global<text:s/>where<text:s/>appropriate,<text:s/>for<text:s/>example<text:s/>if<text:s/>the<text:s/>issue<text:s/>spans<text:s/>multiple<text:s/>regions<text:s/>and<text:s/>would<text:s/>carry<text:s/>more<text:s/>weight<text:s/>if<text:s/>it<text:s/>drew<text:s/>in<text:s/>broader<text:s/>perspectives.<text:s/></text:span></text:p>
              </text:list-item>
            </text:list>
          </table:table-cell>
          <table:table-cell table:style-name="Cell320">
            <text:p text:style-name="P1050"><text:span text:style-name="T1050_1">Taken<text:s/>onboard.<text:s/>Note<text:s/>April<text:s/>2025<text:s/>decision<text:s/>to<text:s/>not<text:s/>proceed<text:s/>with<text:s/>research<text:s/>component<text:s/></text:span></text:p>
          </table:table-cell>
        </table:table-row>
        <table:table-row table:style-name="Row98">
          <table:table-cell table:style-name="Cell321">
            <text:list text:style-name="LS26" xml:id="list124" text:continue-list="list112">
              <text:list-item>
                <text:p text:style-name="P1051"><text:span text:style-name="T1051_1">WOSSO<text:s/>will<text:s/>be<text:s/>in<text:s/>implementation<text:s/>phase<text:s/>in<text:s/>the<text:s/>next<text:s/>annual<text:s/>review<text:s/>period.<text:s/>This<text:s/>output<text:s/>should<text:s/>be<text:s/>updated<text:s/>to<text:s/>reflect<text:s/>the<text:s/>final<text:s/>agreed<text:s/>split<text:s/>of<text:s/>budget<text:s/>between<text:s/>the<text:s/>two<text:s/>components,<text:s/>the<text:s/>activities<text:s/>planned<text:s/>and<text:s/>indicators<text:s/>defined,<text:s/>drawn<text:s/>from<text:s/>the<text:s/>WOSSO<text:s/></text:span><text:span text:style-name="T1051_2">logframe</text:span><text:span text:style-name="T1051_3">.<text:s/></text:span></text:p>
              </text:list-item>
            </text:list>
          </table:table-cell>
          <table:table-cell table:style-name="Cell322">
            <text:p text:style-name="P1052"><text:span text:style-name="T1052_1">Complete</text:span></text:p>
          </table:table-cell>
        </table:table-row>
        <table:table-row table:style-name="Row99">
          <table:table-cell table:style-name="Cell323">
            <text:list text:style-name="LS26" xml:id="list125" text:continue-list="list112">
              <text:list-item>
                <text:p text:style-name="P1053"><text:span text:style-name="T1053_1">Given<text:s/>the<text:s/>predominantly<text:s/>regional<text:s/>approach<text:s/>to<text:s/>WOSSO<text:s/>and<text:s/>to<text:s/>further<text:s/>promote<text:s/>positive<text:s/>consortium<text:s/>working<text:s/>all<text:s/>WOSSO<text:s/>consortium<text:s/>leads<text:s/>should<text:s/>continue<text:s/>to<text:s/>join<text:s/>the<text:s/>FCDO<text:s/>monthly<text:s/>meeting<text:s/>(whilst<text:s/>respecting<text:s/>the<text:s/>contractual<text:s/>role<text:s/>of<text:s/>the<text:s/>lead<text:s/>agency).<text:s/>Ways<text:s/>of<text:s/>working<text:s/>should<text:s/>continue<text:s/>to<text:s/>be<text:s/>kept<text:s/>under<text:s/>review<text:s/>and<text:s/>further<text:s/>changes<text:s/>may<text:s/>need<text:s/>to<text:s/>be<text:s/>considered<text:s/>to<text:s/>ensure<text:s/>efficient<text:s/>consortium<text:s/>working<text:s/>to<text:s/>achieve<text:s/>maximum<text:s/>impact.<text:s/></text:span></text:p>
              </text:list-item>
            </text:list>
          </table:table-cell>
          <table:table-cell table:style-name="Cell324">
            <text:p text:style-name="P1054"><text:span text:style-name="T1054_1">Complete</text:span></text:p>
          </table:table-cell>
        </table:table-row>
        <table:table-row table:style-name="Row100">
          <table:table-cell table:style-name="Cell325">
            <text:list text:style-name="LS26" xml:id="list126" text:continue-list="list112">
              <text:list-item>
                <text:p text:style-name="P1055"><text:span text:style-name="T1055_1">WOSSO<text:s/>is<text:s/>a<text:s/>broad,<text:s/>ambitious<text:s/>programme<text:s/>and<text:s/>some<text:s/>consortium<text:s/>tension<text:s/>has<text:s/>been<text:s/>caused<text:s/>by<text:s/>budget<text:s/>issues.<text:s/>Some<text:s/>of<text:s/>the<text:s/>recommendations<text:s/>from<text:s/>this<text:s/>annual<text:s/>review<text:s/>will<text:s/>have<text:s/>budgetary<text:s/>implications.<text:s/>Once<text:s/>those<text:s/>are<text:s/>worked<text:s/>through<text:s/>a<text:s/>detailed<text:s/>budget<text:s/>should<text:s/>be<text:s/>agreed<text:s/>between<text:s/>FCDO<text:s/>and<text:s/>the<text:s/>lead<text:s/>agency,<text:s/>with<text:s/>the<text:s/>input<text:s/>and<text:s/>participation<text:s/>of<text:s/>consortium<text:s/>partners<text:s/>annually.<text:s/>This<text:s/>should<text:s/>include<text:s/>the<text:s/>possibility<text:s/>of<text:s/>supporting<text:s/>strategic<text:s/>unanticipated<text:s/>advocacy<text:s/></text:span><text:span text:style-name="T1055_2">opportunities<text:s/>.</text:span><text:span text:style-name="T1055_3"><text:s/></text:span></text:p>
              </text:list-item>
            </text:list>
          </table:table-cell>
          <table:table-cell table:style-name="Cell326">
            <text:p text:style-name="P1056"><text:span text:style-name="T1056_1">Complete<text:s/></text:span></text:p>
          </table:table-cell>
        </table:table-row>
        <table:table-row table:style-name="Row101">
          <table:table-cell table:style-name="Cell327">
            <text:list text:style-name="LS26" xml:id="list127" text:continue-list="list112">
              <text:list-item>
                <text:p text:style-name="P1057"><text:span text:style-name="T1057_1">Efforts<text:s/>to<text:s/>bring<text:s/>in<text:s/>a<text:s/>LATAC-<text:s/>based<text:s/>organisation<text:s/>to</text:span><text:span text:style-name="T1057_2"><text:line-break/><text:s/>support<text:s/>select<text:s/>fellows<text:s/>should<text:s/>be<text:s/>taken<text:s/>forward<text:s/>as<text:s/>a<text:s/>priority.<text:s/></text:span></text:p>
              </text:list-item>
            </text:list>
          </table:table-cell>
          <table:table-cell table:style-name="Cell328">
            <text:p text:style-name="P1058"><text:span text:style-name="T1058_1">Complete.</text:span></text:p>
          </table:table-cell>
        </table:table-row>
        <table:table-row table:style-name="Row102">
          <table:table-cell table:style-name="Cell329">
            <text:list text:style-name="LS26" xml:id="list128" text:continue-list="list112">
              <text:list-item>
                <text:p text:style-name="P1059"><text:span text:style-name="T1059_1">FCDO<text:s/>should<text:s/>learn<text:s/>from<text:s/>the<text:s/>Chevening<text:s/>Fellowship</text:span><text:span text:style-name="T1059_2"><text:line-break/><text:s/>Programme<text:s/>and,<text:s/>separately,<text:s/>explore<text:s/>opportunities<text:s/>for<text:s/>collaboration<text:s/>with<text:s/>Women<text:s/>Deliver<text:s/>and<text:s/>Black<text:s/>Feminist<text:s/>Fund<text:s/>fellows.<text:s/>It<text:s/>was<text:s/>also<text:s/>noted<text:s/>in<text:s/>interviews<text:s/>that<text:s/>a<text:s/>common<text:s/>approach<text:s/>across<text:s/>WOSSO<text:s/>to<text:s/>supporting<text:s/>disabled<text:s/>fellows<text:s/>to<text:s/>attend<text:s/>events<text:s/>would<text:s/>be<text:s/>useful.<text:s/>This<text:s/>should<text:s/>be<text:s/>taken<text:s/>forward.<text:s/></text:span></text:p>
              </text:list-item>
            </text:list>
          </table:table-cell>
          <table:table-cell table:style-name="Cell330">
            <text:p text:style-name="P1060"><text:span text:style-name="T1060_1">Complete.</text:span></text:p>
            <text:p text:style-name="P1061"><text:span text:style-name="T1061_1">Met<text:s/>with<text:s/>Scholarships<text:s/>team,<text:s/>recognition<text:s/>different<text:s/>programmes.<text:s/>Also<text:s/>met<text:s/>with<text:s/>BFF<text:s/>and<text:s/>fellow<text:s/>collaboration<text:s/>did<text:s/>not<text:s/>emerge<text:s/>as<text:s/>a<text:s/>priority.<text:s text:c="2"/></text:span></text:p>
          </table:table-cell>
        </table:table-row>
        <table:table-row table:style-name="Row103">
          <table:table-cell table:style-name="Cell331">
            <text:list text:style-name="LS26" xml:id="list129" text:continue-list="list112">
              <text:list-item>
                <text:p text:style-name="P1062"><text:span text:style-name="T1062_1">GL<text:s/>should<text:s/>obtain<text:s/>feedback<text:s/>from<text:s/>the<text:s/>IAC<text:s/>and<text:s/>consortium<text:s/>members<text:s/>after<text:s/>Bangkok<text:s/>to<text:s/>consider<text:s/>whether<text:s/>adjustments<text:s/>or<text:s/>clarifications<text:s/>are<text:s/>required.<text:s/></text:span></text:p>
              </text:list-item>
            </text:list>
          </table:table-cell>
          <table:table-cell table:style-name="Cell332">
            <text:p text:style-name="P1063"><text:span text:style-name="T1063_1">Complete.</text:span></text:p>
          </table:table-cell>
        </table:table-row>
        <table:table-row table:style-name="Row104">
          <table:table-cell table:style-name="Cell333">
            <text:list text:style-name="LS26" xml:id="list130" text:continue-list="list112">
              <text:list-item>
                <text:p text:style-name="P1064"><text:span text:style-name="T1064_1">The<text:s/>current<text:s/>focus<text:s/>of<text:s/>rapid<text:s/>response<text:s/>pieces<text:s/>supporting<text:s/>fellows’<text:s/>advocacy<text:s/>arguably<text:s/>should<text:s/>be<text:s/>a<text:s/>standard<text:s/>part<text:s/>of<text:s/>capacity<text:s/>building<text:s/>under<text:s/>Component<text:s/>B.<text:s/>The<text:s/>original<text:s/>concept<text:s/>for<text:s/>the<text:s/>rapid<text:s/>reviews<text:s/>was<text:s/>to<text:s/>amplify<text:s/>WROs<text:s/>and<text:s/>movements’<text:s/>perspectives<text:s/>and<text:s/>share<text:s/>real-time<text:s/>learning,<text:s/></text:span><text:span text:style-name="T1064_2">similar<text:s/>to</text:span><text:span text:style-name="T1064_3"><text:s/>the<text:s/>in-depth<text:s/>and<text:s/>annual<text:s/>pieces,<text:s/>but<text:s/>creating<text:s/>the<text:s/>ability<text:s/>to<text:s/>be<text:s/>responsive<text:s/>to<text:s/>current<text:s/>issues<text:s/>or<text:s/>unanticipated<text:s/>opportunities.<text:s/>It<text:s/>is<text:s/>recommended<text:s/>the<text:s/>approach<text:s/>to<text:s/>the<text:s/></text:span><text:span text:style-name="T1064_4">rapid</text:span><text:span text:style-name="T1064_5"><text:s/></text:span><text:span text:style-name="T1064_6"><text:s/>response</text:span><text:span text:style-name="T1064_7"><text:s/>pieces<text:s/>be<text:s/>clarified<text:s/>and<text:s/>strengthened.<text:s/></text:span></text:p>
              </text:list-item>
            </text:list>
          </table:table-cell>
          <table:table-cell table:style-name="Cell334">
            <text:p text:style-name="P1065"><text:span text:style-name="T1065_1">Complete</text:span></text:p>
          </table:table-cell>
        </table:table-row>
        <table:table-row table:style-name="Row105">
          <table:table-cell table:style-name="Cell335">
            <text:list text:style-name="LS26" xml:id="list131" text:continue-list="list112">
              <text:list-item>
                <text:p text:style-name="P1066"><text:span text:style-name="T1066_1">The<text:s/>in-depth<text:s/>research<text:s/>pieces<text:s/>are<text:s/>all<text:s/>on<text:s/>important<text:s/>topics.<text:s/>Consortium<text:s/>members<text:s/>were<text:s/>clear<text:s/>these<text:s/>pieces<text:s/>should<text:s/>reflect<text:s/>broad<text:s/>perspectives<text:s/>(‘a<text:s/>voice<text:s/>of<text:s/>the<text:s/>movement’,<text:s/>lived<text:s/>experiences).<text:s/>Care<text:s/>should<text:s/>be<text:s/>taken<text:s/>to<text:s/>ensure<text:s/>they<text:s/>achieve<text:s/>maximum<text:s/>impact<text:s/>given<text:s/>wider<text:s/>significant<text:s/>interest<text:s/>in<text:s/>these<text:s/>areas.<text:s/>The<text:s/>prospective<text:s/>evaluation<text:s/>piece<text:s/>will<text:s/>share<text:s/>learning<text:s/>on<text:s/>an<text:s/>ongoing<text:s/>basis.<text:s/>The<text:s/>backlash<text:s/>piece<text:s/>could<text:s/>adopt<text:s/>approach<text:s/>-<text:s/>using<text:s/>broad<text:s/>perspectives<text:s/>and<text:s/>sharing<text:s/>learning-<text:s/>with<text:s/>FCDO<text:s/>and<text:s/>like-minded<text:s/>donors<text:s/>working<text:s/>to<text:s/>counter<text:s/>rollback.<text:s/>There<text:s/>is<text:s/>also<text:s/>the<text:s/>opportunity<text:s/>for<text:s/>EF<text:s/>grantee<text:s/>partners<text:s/>participating<text:s/>in<text:s/>the<text:s/>rollback<text:s/>policy<text:s/>cohort<text:s/>to<text:s/>feed<text:s/>into<text:s/>this<text:s/>piece.</text:span></text:p>
              </text:list-item>
            </text:list>
          </table:table-cell>
          <table:table-cell table:style-name="Cell336">
            <text:p text:style-name="P1067"><text:span text:style-name="T1067_1">Complete</text:span><text:span text:style-name="T1067_2">.<text:s/></text:span></text:p>
          </table:table-cell>
        </table:table-row>
        <table:table-row table:style-name="Row106">
          <table:table-cell table:style-name="Cell337">
            <text:list text:style-name="LS26" xml:id="list132" text:continue-list="list112">
              <text:list-item>
                <text:p text:style-name="P1068"><text:span text:style-name="T1068_1">Despite<text:s/>the<text:s/>regional<text:s/>approach<text:s/>to<text:s/>consortium<text:s/>working,<text:s/>knowledge<text:s/>products<text:s/>should<text:s/>be<text:s/>cross-regional/global<text:s/>in<text:s/>approach<text:s/>where<text:s/>appropriate.<text:s/></text:span></text:p>
              </text:list-item>
            </text:list>
          </table:table-cell>
          <table:table-cell table:style-name="Cell338">
            <text:p text:style-name="P1069"><text:span text:style-name="T1069_1">Complete</text:span></text:p>
          </table:table-cell>
        </table:table-row>
        <table:table-row table:style-name="Row107">
          <table:table-cell table:style-name="Cell339">
            <text:list text:style-name="LS26" xml:id="list133" text:continue-list="list112">
              <text:list-item>
                <text:p text:style-name="P1070"><text:span text:style-name="T1070_1">FCDO<text:s/>should<text:s/>clarify<text:s/>what<text:s/>information<text:s/>is<text:s/>required<text:s/>by<text:s/>FCDO<text:s/>country<text:s/>offices<text:s/>and<text:s/>consider<text:s/>possible<text:s/>solutions<text:s/>with<text:s/>EF.<text:s/></text:span></text:p>
              </text:list-item>
            </text:list>
          </table:table-cell>
          <table:table-cell table:style-name="Cell340">
            <text:p text:style-name="P1071"><text:span text:style-name="T1071_1">Not<text:s/>actioned<text:s/>as<text:s/>much<text:s/>as<text:s/>hoped.<text:s/>C</text:span><text:span text:style-name="T1071_2">ontinues<text:s/>to<text:s/>be<text:s/>an<text:s/>opportunity<text:s/></text:span><text:span text:style-name="T1071_3">but<text:s/>re</text:span><text:span text:style-name="T1071_4">sources<text:s/>not<text:s/>available</text:span><text:span text:style-name="T1071_5">.</text:span></text:p>
          </table:table-cell>
        </table:table-row>
        <table:table-row table:style-name="Row108">
          <table:table-cell table:style-name="Cell341">
            <text:list text:style-name="LS26" xml:id="list134" text:continue-list="list112">
              <text:list-item>
                <text:p text:style-name="P1072"><text:span text:style-name="T1072_1">EF<text:s/>would<text:s/>welcome<text:s/>a<text:s/>discussion<text:s/>with<text:s/>the<text:s/>FCDO<text:s/>Safeguarding<text:s/>Team<text:s/>on<text:s/>the<text:s/>level<text:s/>of<text:s/>issue<text:s/>to<text:s/>report.<text:s/>For<text:s/>example,<text:s/>if<text:s/>there<text:s/>is<text:s/>activity<text:s/>that<text:s/>could<text:s/>develop<text:s/>into<text:s/>a<text:s/>safeguarding<text:s/>concern.<text:s/>The<text:s/>FCDO<text:s/>programme<text:s/>team<text:s/>should<text:s/>set<text:s/>this<text:s/>up.<text:s/></text:span></text:p>
              </text:list-item>
            </text:list>
          </table:table-cell>
          <table:table-cell table:style-name="Cell342">
            <text:p text:style-name="P1073"><text:span text:style-name="T1073_1">N</text:span><text:span text:style-name="T1073_2">ot<text:s/>complete.<text:s/>Equality<text:s/>Fund<text:s/>were<text:s/>unable<text:s/>to<text:s/>meet<text:s/>with<text:s/>the<text:s/>reporting<text:s/>concerns<text:s/>team.<text:s/>Reporting<text:s/>thresholds<text:s/>were<text:s/>discussed<text:s/>at<text:s/>a<text:s/>subsequent<text:s/>FCDO-EF<text:s/>meeting.<text:s/></text:span><text:span text:style-name="T1073_3">This<text:s/>should<text:s/>be<text:s/>revisited<text:s/>on<text:s/>an<text:s/>annual<text:s/>basis<text:s/>to<text:s/>ensure<text:s/></text:span><text:span text:style-name="T1073_4">appropriate<text:s/>thresholds<text:s/>are<text:s/></text:span><text:span text:style-name="T1073_5">set<text:s/>as<text:s/>grants<text:s/>continue.</text:span></text:p>
            <text:p text:style-name="P1074"/>
          </table:table-cell>
        </table:table-row>
        <table:table-row table:style-name="Row109">
          <table:table-cell table:style-name="Cell343">
            <text:list text:style-name="LS26" xml:id="list135" text:continue-list="list112">
              <text:list-item>
                <text:p text:style-name="P1075"><text:span text:style-name="T1075_1">EF<text:s/>noted<text:s/>that<text:s/>changes<text:s/>in<text:s/>programme<text:s/>managers<text:s/>and<text:s/>contacts<text:s/>in<text:s/>the<text:s/>FCDO<text:s/>finance<text:s/>team<text:s/>created<text:s/>challenges,<text:s/>including<text:s/>the<text:s/>need<text:s/>to<text:s/>revise<text:s/>a<text:s/>financial<text:s/>request<text:s/>six<text:s/>times.<text:s/>EF<text:s/>finance<text:s/>and<text:s/>FCDO<text:s/>programme<text:s/>teams<text:s/>should<text:s/></text:span><text:span text:style-name="T1075_2"><text:line-break/>have<text:s/>quarterly<text:s/>check-ins<text:s/>to<text:s/>aid<text:s/>information<text:s/>flows.</text:span></text:p>
              </text:list-item>
            </text:list>
          </table:table-cell>
          <table:table-cell table:style-name="Cell344">
            <text:p text:style-name="P1076"><text:span text:style-name="T1076_1">Complete</text:span></text:p>
          </table:table-cell>
        </table:table-row>
        <table:table-row table:style-name="Row110">
          <table:table-cell table:style-name="Cell345">
            <text:list text:style-name="LS26" xml:id="list136" text:continue-list="list112">
              <text:list-item>
                <text:p text:style-name="P1077"><text:span text:style-name="T1077_1">FCDO<text:s/>should<text:s/>also<text:s/>confirm<text:s/>reporting<text:s/>requirements</text:span><text:span text:style-name="T1077_2"><text:line-break/><text:s/>now<text:s/>WOSSO<text:s/>is<text:s/>in<text:s/>implementation<text:s/>phase.<text:s/>This<text:s/>includes<text:s/>delivery<text:s/>chain<text:s/>mapping<text:s/>and<text:s/>reporting<text:s/>on<text:s/>value<text:s/>for<text:s/>money.</text:span></text:p>
              </text:list-item>
            </text:list>
          </table:table-cell>
          <table:table-cell table:style-name="Cell346">
            <text:p text:style-name="P1078"><text:span text:style-name="T1078_1">Complete</text:span></text:p>
          </table:table-cell>
        </table:table-row>
      </table:table>
      <text:p text:style-name="P1079"/>
      <text:p text:style-name="P1080"/>
      <text:p text:style-name="P1081"/>
      <text:p text:style-name="P1082"/>
      <text:p text:style-name="P1083"/>
      <text:p text:style-name="P1084"/>
      <text:p text:style-name="P1085"><text:span text:style-name="T1085_1">A</text:span><text:span text:style-name="T1085_2">nnex<text:s/></text:span><text:span text:style-name="T1085_3">E</text:span><text:span text:style-name="T1085_4"><text:s/></text:span><text:span text:style-name="T1085_5">WOSSO<text:s/>Year<text:s/>2<text:s/>(April<text:s/>2024<text:s/>–<text:s/>March<text:s/>2025)<text:s/>breakdown<text:s/>of<text:s/>Fellowships<text:s/>awarded</text:span></text:p>
      <text:p text:style-name="P1086"/>
      <text:p text:style-name="P1087"><text:span text:style-name="T1087_1">By<text:s/>region</text:span></text:p>
      <table:table table:style-name="Table24">
        <table:table-column table:style-name="Column91"/>
        <table:table-column table:style-name="Column92"/>
        <table:table-column table:style-name="Column93"/>
        <table:table-row table:style-name="Row111">
          <table:table-cell table:style-name="Cell347">
            <text:p text:style-name="P1088"><text:span text:style-name="T1088_1">Region</text:span></text:p>
          </table:table-cell>
          <table:table-cell table:style-name="Cell348">
            <text:p text:style-name="P1089"><text:span text:style-name="T1089_1">#</text:span></text:p>
          </table:table-cell>
          <table:table-cell table:style-name="Cell349">
            <text:p text:style-name="P1090"><text:span text:style-name="T1090_1">%</text:span></text:p>
          </table:table-cell>
        </table:table-row>
        <table:table-row table:style-name="Row112">
          <table:table-cell table:style-name="Cell350">
            <text:p text:style-name="P1091"><text:span text:style-name="T1091_1">Asia-Pacific</text:span></text:p>
          </table:table-cell>
          <table:table-cell table:style-name="Cell351">
            <text:p text:style-name="P1092"><text:span text:style-name="T1092_1">80</text:span></text:p>
          </table:table-cell>
          <table:table-cell table:style-name="Cell352">
            <text:p text:style-name="P1093"><text:span text:style-name="T1093_1">71%</text:span></text:p>
          </table:table-cell>
        </table:table-row>
        <table:table-row table:style-name="Row113">
          <table:table-cell table:style-name="Cell353">
            <text:p text:style-name="P1094"><text:span text:style-name="T1094_1">Latin<text:s/>America/</text:span><text:span text:style-name="T1094_2">Carribean</text:span><text:span text:style-name="T1094_3"><text:s/>(LATAC)</text:span></text:p>
          </table:table-cell>
          <table:table-cell table:style-name="Cell354">
            <text:p text:style-name="P1095"><text:span text:style-name="T1095_1">5</text:span></text:p>
          </table:table-cell>
          <table:table-cell table:style-name="Cell355">
            <text:p text:style-name="P1096"><text:span text:style-name="T1096_1">4%</text:span></text:p>
          </table:table-cell>
        </table:table-row>
        <table:table-row table:style-name="Row114">
          <table:table-cell table:style-name="Cell356">
            <text:p text:style-name="P1097"><text:span text:style-name="T1097_1">Middle<text:s/>East/North<text:s/>Africa<text:s/>(MENA)</text:span></text:p>
          </table:table-cell>
          <table:table-cell table:style-name="Cell357">
            <text:p text:style-name="P1098"><text:span text:style-name="T1098_1">3</text:span></text:p>
          </table:table-cell>
          <table:table-cell table:style-name="Cell358">
            <text:p text:style-name="P1099"><text:span text:style-name="T1099_1">3%</text:span></text:p>
          </table:table-cell>
        </table:table-row>
        <table:table-row table:style-name="Row115">
          <table:table-cell table:style-name="Cell359">
            <text:p text:style-name="P1100"><text:span text:style-name="T1100_1">Sub-Saharan<text:s/>Africa</text:span></text:p>
          </table:table-cell>
          <table:table-cell table:style-name="Cell360">
            <text:p text:style-name="P1101"><text:span text:style-name="T1101_1">24</text:span></text:p>
          </table:table-cell>
          <table:table-cell table:style-name="Cell361">
            <text:p text:style-name="P1102"><text:span text:style-name="T1102_1">21%</text:span></text:p>
          </table:table-cell>
        </table:table-row>
        <table:table-row table:style-name="Row116">
          <table:table-cell table:style-name="Cell362">
            <text:p text:style-name="P1103"><text:span text:style-name="T1103_1">Grand<text:s/>Total</text:span></text:p>
          </table:table-cell>
          <table:table-cell table:style-name="Cell363">
            <text:p text:style-name="P1104"><text:span text:style-name="T1104_1">112</text:span></text:p>
          </table:table-cell>
          <table:table-cell table:style-name="Cell364">
            <text:p text:style-name="P1105"><text:span text:style-name="T1105_1">100%</text:span></text:p>
          </table:table-cell>
        </table:table-row>
      </table:table>
      <text:p text:style-name="P1106"/>
      <text:p text:style-name="P1107"><text:span text:style-name="T1107_1">By<text:s/>Region<text:s/>then<text:s/>Country</text:span></text:p>
      <table:table table:style-name="Table25">
        <table:table-column table:style-name="Column94"/>
        <table:table-column table:style-name="Column95"/>
        <table:table-column table:style-name="Column96"/>
        <table:table-header-rows>
          <table:table-row table:style-name="Row117">
            <table:table-cell table:style-name="Cell365">
              <text:p text:style-name="P1108"><text:span text:style-name="T1108_1">Region/Country</text:span></text:p>
            </table:table-cell>
            <table:table-cell table:style-name="Cell366">
              <text:p text:style-name="P1109"><text:span text:style-name="T1109_1">#</text:span></text:p>
            </table:table-cell>
            <table:table-cell table:style-name="Cell367">
              <text:p text:style-name="P1110"><text:span text:style-name="T1110_1">%</text:span></text:p>
            </table:table-cell>
          </table:table-row>
        </table:table-header-rows>
        <table:table-row table:style-name="Row118">
          <table:table-cell table:style-name="Cell368">
            <text:p text:style-name="P1111"><text:span text:style-name="T1111_1">Asia-Pacific</text:span></text:p>
          </table:table-cell>
          <table:table-cell table:style-name="Cell369">
            <text:p text:style-name="P1112"><text:span text:style-name="T1112_1">80</text:span></text:p>
          </table:table-cell>
          <table:table-cell table:style-name="Cell370">
            <text:p text:style-name="P1113"><text:span text:style-name="T1113_1">71%</text:span></text:p>
          </table:table-cell>
        </table:table-row>
        <table:table-row table:style-name="Row119">
          <table:table-cell table:style-name="Cell371">
            <text:p text:style-name="P1114"><text:span text:style-name="T1114_1">India</text:span></text:p>
          </table:table-cell>
          <table:table-cell table:style-name="Cell372">
            <text:p text:style-name="P1115"><text:span text:style-name="T1115_1">16</text:span></text:p>
          </table:table-cell>
          <table:table-cell table:style-name="Cell373">
            <text:p text:style-name="P1116"><text:span text:style-name="T1116_1">14%</text:span></text:p>
          </table:table-cell>
        </table:table-row>
        <table:table-row table:style-name="Row120">
          <table:table-cell table:style-name="Cell374">
            <text:p text:style-name="P1117"><text:span text:style-name="T1117_1">Nepal</text:span></text:p>
          </table:table-cell>
          <table:table-cell table:style-name="Cell375">
            <text:p text:style-name="P1118"><text:span text:style-name="T1118_1">11</text:span></text:p>
          </table:table-cell>
          <table:table-cell table:style-name="Cell376">
            <text:p text:style-name="P1119"><text:span text:style-name="T1119_1">10%</text:span></text:p>
          </table:table-cell>
        </table:table-row>
        <table:table-row table:style-name="Row121">
          <table:table-cell table:style-name="Cell377">
            <text:p text:style-name="P1120"><text:span text:style-name="T1120_1">Philippines</text:span></text:p>
          </table:table-cell>
          <table:table-cell table:style-name="Cell378">
            <text:p text:style-name="P1121"><text:span text:style-name="T1121_1">8</text:span></text:p>
          </table:table-cell>
          <table:table-cell table:style-name="Cell379">
            <text:p text:style-name="P1122"><text:span text:style-name="T1122_1">7%</text:span></text:p>
          </table:table-cell>
        </table:table-row>
        <table:table-row table:style-name="Row122">
          <table:table-cell table:style-name="Cell380">
            <text:p text:style-name="P1123"><text:span text:style-name="T1123_1">Indonesia</text:span></text:p>
          </table:table-cell>
          <table:table-cell table:style-name="Cell381">
            <text:p text:style-name="P1124"><text:span text:style-name="T1124_1">8</text:span></text:p>
          </table:table-cell>
          <table:table-cell table:style-name="Cell382">
            <text:p text:style-name="P1125"><text:span text:style-name="T1125_1">7%</text:span></text:p>
          </table:table-cell>
        </table:table-row>
        <table:table-row table:style-name="Row123">
          <table:table-cell table:style-name="Cell383">
            <text:p text:style-name="P1126"><text:span text:style-name="T1126_1">Pakistan</text:span></text:p>
          </table:table-cell>
          <table:table-cell table:style-name="Cell384">
            <text:p text:style-name="P1127"><text:span text:style-name="T1127_1">6</text:span></text:p>
          </table:table-cell>
          <table:table-cell table:style-name="Cell385">
            <text:p text:style-name="P1128"><text:span text:style-name="T1128_1">5%</text:span></text:p>
          </table:table-cell>
        </table:table-row>
        <table:table-row table:style-name="Row124">
          <table:table-cell table:style-name="Cell386">
            <text:p text:style-name="P1129"><text:span text:style-name="T1129_1">Thailand</text:span></text:p>
          </table:table-cell>
          <table:table-cell table:style-name="Cell387">
            <text:p text:style-name="P1130"><text:span text:style-name="T1130_1">4</text:span></text:p>
          </table:table-cell>
          <table:table-cell table:style-name="Cell388">
            <text:p text:style-name="P1131"><text:span text:style-name="T1131_1">4%</text:span></text:p>
          </table:table-cell>
        </table:table-row>
        <table:table-row table:style-name="Row125">
          <table:table-cell table:style-name="Cell389">
            <text:p text:style-name="P1132"><text:span text:style-name="T1132_1">Sri<text:s/>Lanka</text:span></text:p>
          </table:table-cell>
          <table:table-cell table:style-name="Cell390">
            <text:p text:style-name="P1133"><text:span text:style-name="T1133_1">4</text:span></text:p>
          </table:table-cell>
          <table:table-cell table:style-name="Cell391">
            <text:p text:style-name="P1134"><text:span text:style-name="T1134_1">4%</text:span></text:p>
          </table:table-cell>
        </table:table-row>
        <table:table-row table:style-name="Row126">
          <table:table-cell table:style-name="Cell392">
            <text:p text:style-name="P1135"><text:span text:style-name="T1135_1">Malaysia</text:span></text:p>
          </table:table-cell>
          <table:table-cell table:style-name="Cell393">
            <text:p text:style-name="P1136"><text:span text:style-name="T1136_1">3</text:span></text:p>
          </table:table-cell>
          <table:table-cell table:style-name="Cell394">
            <text:p text:style-name="P1137"><text:span text:style-name="T1137_1">3%</text:span></text:p>
          </table:table-cell>
        </table:table-row>
        <table:table-row table:style-name="Row127">
          <table:table-cell table:style-name="Cell395">
            <text:p text:style-name="P1138"><text:span text:style-name="T1138_1">Mongolia</text:span></text:p>
          </table:table-cell>
          <table:table-cell table:style-name="Cell396">
            <text:p text:style-name="P1139"><text:span text:style-name="T1139_1">3</text:span></text:p>
          </table:table-cell>
          <table:table-cell table:style-name="Cell397">
            <text:p text:style-name="P1140"><text:span text:style-name="T1140_1">3%</text:span></text:p>
          </table:table-cell>
        </table:table-row>
        <table:table-row table:style-name="Row128">
          <table:table-cell table:style-name="Cell398">
            <text:p text:style-name="P1141"><text:span text:style-name="T1141_1">Myanmar<text:s/>(Burma)</text:span></text:p>
          </table:table-cell>
          <table:table-cell table:style-name="Cell399">
            <text:p text:style-name="P1142"><text:span text:style-name="T1142_1">3</text:span></text:p>
          </table:table-cell>
          <table:table-cell table:style-name="Cell400">
            <text:p text:style-name="P1143"><text:span text:style-name="T1143_1">3%</text:span></text:p>
          </table:table-cell>
        </table:table-row>
        <table:table-row table:style-name="Row129">
          <table:table-cell table:style-name="Cell401">
            <text:p text:style-name="P1144"><text:span text:style-name="T1144_1">Singapore</text:span></text:p>
          </table:table-cell>
          <table:table-cell table:style-name="Cell402">
            <text:p text:style-name="P1145"><text:span text:style-name="T1145_1">2</text:span></text:p>
          </table:table-cell>
          <table:table-cell table:style-name="Cell403">
            <text:p text:style-name="P1146"><text:span text:style-name="T1146_1">2%</text:span></text:p>
          </table:table-cell>
        </table:table-row>
        <table:table-row table:style-name="Row130">
          <table:table-cell table:style-name="Cell404">
            <text:p text:style-name="P1147"><text:span text:style-name="T1147_1">Guam</text:span></text:p>
          </table:table-cell>
          <table:table-cell table:style-name="Cell405">
            <text:p text:style-name="P1148"><text:span text:style-name="T1148_1">2</text:span></text:p>
          </table:table-cell>
          <table:table-cell table:style-name="Cell406">
            <text:p text:style-name="P1149"><text:span text:style-name="T1149_1">2%</text:span></text:p>
          </table:table-cell>
        </table:table-row>
        <table:table-row table:style-name="Row131">
          <table:table-cell table:style-name="Cell407">
            <text:p text:style-name="P1150"><text:span text:style-name="T1150_1">Fiji</text:span></text:p>
          </table:table-cell>
          <table:table-cell table:style-name="Cell408">
            <text:p text:style-name="P1151"><text:span text:style-name="T1151_1">2</text:span></text:p>
          </table:table-cell>
          <table:table-cell table:style-name="Cell409">
            <text:p text:style-name="P1152"><text:span text:style-name="T1152_1">2%</text:span></text:p>
          </table:table-cell>
        </table:table-row>
        <table:table-row table:style-name="Row132">
          <table:table-cell table:style-name="Cell410">
            <text:p text:style-name="P1153"><text:span text:style-name="T1153_1">Kyrgyzstan</text:span></text:p>
          </table:table-cell>
          <table:table-cell table:style-name="Cell411">
            <text:p text:style-name="P1154"><text:span text:style-name="T1154_1">2</text:span></text:p>
          </table:table-cell>
          <table:table-cell table:style-name="Cell412">
            <text:p text:style-name="P1155"><text:span text:style-name="T1155_1">2%</text:span></text:p>
          </table:table-cell>
        </table:table-row>
        <table:table-row table:style-name="Row133">
          <table:table-cell table:style-name="Cell413">
            <text:p text:style-name="P1156"><text:span text:style-name="T1156_1">China</text:span></text:p>
          </table:table-cell>
          <table:table-cell table:style-name="Cell414">
            <text:p text:style-name="P1157"><text:span text:style-name="T1157_1">2</text:span></text:p>
          </table:table-cell>
          <table:table-cell table:style-name="Cell415">
            <text:p text:style-name="P1158"><text:span text:style-name="T1158_1">2%</text:span></text:p>
          </table:table-cell>
        </table:table-row>
        <table:table-row table:style-name="Row134">
          <table:table-cell table:style-name="Cell416">
            <text:p text:style-name="P1159"><text:span text:style-name="T1159_1">Cambodia</text:span></text:p>
          </table:table-cell>
          <table:table-cell table:style-name="Cell417">
            <text:p text:style-name="P1160"><text:span text:style-name="T1160_1">1</text:span></text:p>
          </table:table-cell>
          <table:table-cell table:style-name="Cell418">
            <text:p text:style-name="P1161"><text:span text:style-name="T1161_1">1%</text:span></text:p>
          </table:table-cell>
        </table:table-row>
        <table:table-row table:style-name="Row135">
          <table:table-cell table:style-name="Cell419">
            <text:p text:style-name="P1162"><text:span text:style-name="T1162_1">Vietnam</text:span></text:p>
          </table:table-cell>
          <table:table-cell table:style-name="Cell420">
            <text:p text:style-name="P1163"><text:span text:style-name="T1163_1">1</text:span></text:p>
          </table:table-cell>
          <table:table-cell table:style-name="Cell421">
            <text:p text:style-name="P1164"><text:span text:style-name="T1164_1">1%</text:span></text:p>
          </table:table-cell>
        </table:table-row>
        <table:table-row table:style-name="Row136">
          <table:table-cell table:style-name="Cell422">
            <text:p text:style-name="P1165"><text:span text:style-name="T1165_1">Bangladesh</text:span></text:p>
          </table:table-cell>
          <table:table-cell table:style-name="Cell423">
            <text:p text:style-name="P1166"><text:span text:style-name="T1166_1">1</text:span></text:p>
          </table:table-cell>
          <table:table-cell table:style-name="Cell424">
            <text:p text:style-name="P1167"><text:span text:style-name="T1167_1">1%</text:span></text:p>
          </table:table-cell>
        </table:table-row>
        <table:table-row table:style-name="Row137">
          <table:table-cell table:style-name="Cell425">
            <text:p text:style-name="P1168"><text:span text:style-name="T1168_1">Uzbekistan</text:span></text:p>
          </table:table-cell>
          <table:table-cell table:style-name="Cell426">
            <text:p text:style-name="P1169"><text:span text:style-name="T1169_1">1</text:span></text:p>
          </table:table-cell>
          <table:table-cell table:style-name="Cell427">
            <text:p text:style-name="P1170"><text:span text:style-name="T1170_1">1%</text:span></text:p>
          </table:table-cell>
        </table:table-row>
        <table:table-row table:style-name="Row138">
          <table:table-cell table:style-name="Cell428">
            <text:p text:style-name="P1171"><text:span text:style-name="T1171_1">Latin<text:s/>America/</text:span><text:span text:style-name="T1171_2">Carribean</text:span><text:span text:style-name="T1171_3"><text:s/>(LATAC)</text:span></text:p>
          </table:table-cell>
          <table:table-cell table:style-name="Cell429">
            <text:p text:style-name="P1172"><text:span text:style-name="T1172_1">5</text:span></text:p>
          </table:table-cell>
          <table:table-cell table:style-name="Cell430">
            <text:p text:style-name="P1173"><text:span text:style-name="T1173_1">4%</text:span></text:p>
          </table:table-cell>
        </table:table-row>
        <table:table-row table:style-name="Row139">
          <table:table-cell table:style-name="Cell431">
            <text:p text:style-name="P1174"><text:span text:style-name="T1174_1">Caribbean</text:span></text:p>
          </table:table-cell>
          <table:table-cell table:style-name="Cell432">
            <text:p text:style-name="P1175"><text:span text:style-name="T1175_1">2</text:span></text:p>
          </table:table-cell>
          <table:table-cell table:style-name="Cell433">
            <text:p text:style-name="P1176"><text:span text:style-name="T1176_1">2%</text:span></text:p>
          </table:table-cell>
        </table:table-row>
        <table:table-row table:style-name="Row140">
          <table:table-cell table:style-name="Cell434">
            <text:p text:style-name="P1177"><text:span text:style-name="T1177_1">Mexico</text:span></text:p>
          </table:table-cell>
          <table:table-cell table:style-name="Cell435">
            <text:p text:style-name="P1178"><text:span text:style-name="T1178_1">1</text:span></text:p>
          </table:table-cell>
          <table:table-cell table:style-name="Cell436">
            <text:p text:style-name="P1179"><text:span text:style-name="T1179_1">1%</text:span></text:p>
          </table:table-cell>
        </table:table-row>
        <table:table-row table:style-name="Row141">
          <table:table-cell table:style-name="Cell437">
            <text:p text:style-name="P1180"><text:span text:style-name="T1180_1">Argentina</text:span></text:p>
          </table:table-cell>
          <table:table-cell table:style-name="Cell438">
            <text:p text:style-name="P1181"><text:span text:style-name="T1181_1">1</text:span></text:p>
          </table:table-cell>
          <table:table-cell table:style-name="Cell439">
            <text:p text:style-name="P1182"><text:span text:style-name="T1182_1">1%</text:span></text:p>
          </table:table-cell>
        </table:table-row>
        <table:table-row table:style-name="Row142">
          <table:table-cell table:style-name="Cell440">
            <text:p text:style-name="P1183"><text:span text:style-name="T1183_1">Brazil</text:span></text:p>
          </table:table-cell>
          <table:table-cell table:style-name="Cell441">
            <text:p text:style-name="P1184"><text:span text:style-name="T1184_1">1</text:span></text:p>
          </table:table-cell>
          <table:table-cell table:style-name="Cell442">
            <text:p text:style-name="P1185"><text:span text:style-name="T1185_1">1%</text:span></text:p>
          </table:table-cell>
        </table:table-row>
        <table:table-row table:style-name="Row143">
          <table:table-cell table:style-name="Cell443">
            <text:p text:style-name="P1186"><text:span text:style-name="T1186_1">Middle<text:s/>East/North<text:s/>Africa<text:s/>(MENA)</text:span></text:p>
          </table:table-cell>
          <table:table-cell table:style-name="Cell444">
            <text:p text:style-name="P1187"><text:span text:style-name="T1187_1">3</text:span></text:p>
          </table:table-cell>
          <table:table-cell table:style-name="Cell445">
            <text:p text:style-name="P1188"><text:span text:style-name="T1188_1">3%</text:span></text:p>
          </table:table-cell>
        </table:table-row>
        <table:table-row table:style-name="Row144">
          <table:table-cell table:style-name="Cell446">
            <text:p text:style-name="P1189"><text:span text:style-name="T1189_1">Algeria</text:span></text:p>
          </table:table-cell>
          <table:table-cell table:style-name="Cell447">
            <text:p text:style-name="P1190"><text:span text:style-name="T1190_1">1</text:span></text:p>
          </table:table-cell>
          <table:table-cell table:style-name="Cell448">
            <text:p text:style-name="P1191"><text:span text:style-name="T1191_1">1%</text:span></text:p>
          </table:table-cell>
        </table:table-row>
        <table:table-row table:style-name="Row145">
          <table:table-cell table:style-name="Cell449">
            <text:p text:style-name="P1192"><text:span text:style-name="T1192_1">Yemen</text:span></text:p>
          </table:table-cell>
          <table:table-cell table:style-name="Cell450">
            <text:p text:style-name="P1193"><text:span text:style-name="T1193_1">1</text:span></text:p>
          </table:table-cell>
          <table:table-cell table:style-name="Cell451">
            <text:p text:style-name="P1194"><text:span text:style-name="T1194_1">1%</text:span></text:p>
          </table:table-cell>
        </table:table-row>
        <table:table-row table:style-name="Row146">
          <table:table-cell table:style-name="Cell452">
            <text:p text:style-name="P1195"><text:span text:style-name="T1195_1">Egypt</text:span></text:p>
          </table:table-cell>
          <table:table-cell table:style-name="Cell453">
            <text:p text:style-name="P1196"><text:span text:style-name="T1196_1">1</text:span></text:p>
          </table:table-cell>
          <table:table-cell table:style-name="Cell454">
            <text:p text:style-name="P1197"><text:span text:style-name="T1197_1">1%</text:span></text:p>
          </table:table-cell>
        </table:table-row>
        <table:table-row table:style-name="Row147">
          <table:table-cell table:style-name="Cell455">
            <text:p text:style-name="P1198"><text:span text:style-name="T1198_1">Sub-Saharan<text:s/>Africa</text:span></text:p>
          </table:table-cell>
          <table:table-cell table:style-name="Cell456">
            <text:p text:style-name="P1199"><text:span text:style-name="T1199_1">24</text:span></text:p>
          </table:table-cell>
          <table:table-cell table:style-name="Cell457">
            <text:p text:style-name="P1200"><text:span text:style-name="T1200_1">21%</text:span></text:p>
          </table:table-cell>
        </table:table-row>
        <table:table-row table:style-name="Row148">
          <table:table-cell table:style-name="Cell458">
            <text:p text:style-name="P1201"><text:span text:style-name="T1201_1">South<text:s/>Africa</text:span></text:p>
          </table:table-cell>
          <table:table-cell table:style-name="Cell459">
            <text:p text:style-name="P1202"><text:span text:style-name="T1202_1">5</text:span></text:p>
          </table:table-cell>
          <table:table-cell table:style-name="Cell460">
            <text:p text:style-name="P1203"><text:span text:style-name="T1203_1">4%</text:span></text:p>
          </table:table-cell>
        </table:table-row>
        <table:table-row table:style-name="Row149">
          <table:table-cell table:style-name="Cell461">
            <text:p text:style-name="P1204"><text:span text:style-name="T1204_1">Zimbabwe</text:span></text:p>
          </table:table-cell>
          <table:table-cell table:style-name="Cell462">
            <text:p text:style-name="P1205"><text:span text:style-name="T1205_1">5</text:span></text:p>
          </table:table-cell>
          <table:table-cell table:style-name="Cell463">
            <text:p text:style-name="P1206"><text:span text:style-name="T1206_1">4%</text:span></text:p>
          </table:table-cell>
        </table:table-row>
        <table:table-row table:style-name="Row150">
          <table:table-cell table:style-name="Cell464">
            <text:p text:style-name="P1207"><text:span text:style-name="T1207_1">Cameroon</text:span></text:p>
          </table:table-cell>
          <table:table-cell table:style-name="Cell465">
            <text:p text:style-name="P1208"><text:span text:style-name="T1208_1">3</text:span></text:p>
          </table:table-cell>
          <table:table-cell table:style-name="Cell466">
            <text:p text:style-name="P1209"><text:span text:style-name="T1209_1">3%</text:span></text:p>
          </table:table-cell>
        </table:table-row>
        <table:table-row table:style-name="Row151">
          <table:table-cell table:style-name="Cell467">
            <text:p text:style-name="P1210"><text:span text:style-name="T1210_1">Kenya</text:span></text:p>
          </table:table-cell>
          <table:table-cell table:style-name="Cell468">
            <text:p text:style-name="P1211"><text:span text:style-name="T1211_1">2</text:span></text:p>
          </table:table-cell>
          <table:table-cell table:style-name="Cell469">
            <text:p text:style-name="P1212"><text:span text:style-name="T1212_1">2%</text:span></text:p>
          </table:table-cell>
        </table:table-row>
        <table:table-row table:style-name="Row152">
          <table:table-cell table:style-name="Cell470">
            <text:p text:style-name="P1213"><text:span text:style-name="T1213_1">Nigeria</text:span></text:p>
          </table:table-cell>
          <table:table-cell table:style-name="Cell471">
            <text:p text:style-name="P1214"><text:span text:style-name="T1214_1">1</text:span></text:p>
          </table:table-cell>
          <table:table-cell table:style-name="Cell472">
            <text:p text:style-name="P1215"><text:span text:style-name="T1215_1">1%</text:span></text:p>
          </table:table-cell>
        </table:table-row>
        <table:table-row table:style-name="Row153">
          <table:table-cell table:style-name="Cell473">
            <text:p text:style-name="P1216"><text:span text:style-name="T1216_1">Ethiopia</text:span></text:p>
          </table:table-cell>
          <table:table-cell table:style-name="Cell474">
            <text:p text:style-name="P1217"><text:span text:style-name="T1217_1">1</text:span></text:p>
          </table:table-cell>
          <table:table-cell table:style-name="Cell475">
            <text:p text:style-name="P1218"><text:span text:style-name="T1218_1">1%</text:span></text:p>
          </table:table-cell>
        </table:table-row>
        <table:table-row table:style-name="Row154">
          <table:table-cell table:style-name="Cell476">
            <text:p text:style-name="P1219"><text:span text:style-name="T1219_1">Senegal</text:span></text:p>
          </table:table-cell>
          <table:table-cell table:style-name="Cell477">
            <text:p text:style-name="P1220"><text:span text:style-name="T1220_1">1</text:span></text:p>
          </table:table-cell>
          <table:table-cell table:style-name="Cell478">
            <text:p text:style-name="P1221"><text:span text:style-name="T1221_1">1%</text:span></text:p>
          </table:table-cell>
        </table:table-row>
        <table:table-row table:style-name="Row155">
          <table:table-cell table:style-name="Cell479">
            <text:p text:style-name="P1222"><text:span text:style-name="T1222_1">Ghana</text:span></text:p>
          </table:table-cell>
          <table:table-cell table:style-name="Cell480">
            <text:p text:style-name="P1223"><text:span text:style-name="T1223_1">1</text:span></text:p>
          </table:table-cell>
          <table:table-cell table:style-name="Cell481">
            <text:p text:style-name="P1224"><text:span text:style-name="T1224_1">1%</text:span></text:p>
          </table:table-cell>
        </table:table-row>
        <table:table-row table:style-name="Row156">
          <table:table-cell table:style-name="Cell482">
            <text:p text:style-name="P1225"><text:span text:style-name="T1225_1">Swaziland</text:span></text:p>
          </table:table-cell>
          <table:table-cell table:style-name="Cell483">
            <text:p text:style-name="P1226"><text:span text:style-name="T1226_1">1</text:span></text:p>
          </table:table-cell>
          <table:table-cell table:style-name="Cell484">
            <text:p text:style-name="P1227"><text:span text:style-name="T1227_1">1%</text:span></text:p>
          </table:table-cell>
        </table:table-row>
        <table:table-row table:style-name="Row157">
          <table:table-cell table:style-name="Cell485">
            <text:p text:style-name="P1228"><text:span text:style-name="T1228_1">Tanzania</text:span></text:p>
          </table:table-cell>
          <table:table-cell table:style-name="Cell486">
            <text:p text:style-name="P1229"><text:span text:style-name="T1229_1">1</text:span></text:p>
          </table:table-cell>
          <table:table-cell table:style-name="Cell487">
            <text:p text:style-name="P1230"><text:span text:style-name="T1230_1">1%</text:span></text:p>
          </table:table-cell>
        </table:table-row>
        <table:table-row table:style-name="Row158">
          <table:table-cell table:style-name="Cell488">
            <text:p text:style-name="P1231"><text:span text:style-name="T1231_1">Botswana</text:span></text:p>
          </table:table-cell>
          <table:table-cell table:style-name="Cell489">
            <text:p text:style-name="P1232"><text:span text:style-name="T1232_1">1</text:span></text:p>
          </table:table-cell>
          <table:table-cell table:style-name="Cell490">
            <text:p text:style-name="P1233"><text:span text:style-name="T1233_1">1%</text:span></text:p>
          </table:table-cell>
        </table:table-row>
        <table:table-row table:style-name="Row159">
          <table:table-cell table:style-name="Cell491">
            <text:p text:style-name="P1234"><text:span text:style-name="T1234_1">Malawi</text:span></text:p>
          </table:table-cell>
          <table:table-cell table:style-name="Cell492">
            <text:p text:style-name="P1235"><text:span text:style-name="T1235_1">1</text:span></text:p>
          </table:table-cell>
          <table:table-cell table:style-name="Cell493">
            <text:p text:style-name="P1236"><text:span text:style-name="T1236_1">1%</text:span></text:p>
          </table:table-cell>
        </table:table-row>
        <table:table-row table:style-name="Row160">
          <table:table-cell table:style-name="Cell494">
            <text:p text:style-name="P1237"><text:span text:style-name="T1237_1">Namibia</text:span></text:p>
          </table:table-cell>
          <table:table-cell table:style-name="Cell495">
            <text:p text:style-name="P1238"><text:span text:style-name="T1238_1">1</text:span></text:p>
          </table:table-cell>
          <table:table-cell table:style-name="Cell496">
            <text:p text:style-name="P1239"><text:span text:style-name="T1239_1">1%</text:span></text:p>
          </table:table-cell>
        </table:table-row>
        <table:table-row table:style-name="Row161">
          <table:table-cell table:style-name="Cell497">
            <text:p text:style-name="P1240"><text:span text:style-name="T1240_1">Grand<text:s/>Total</text:span></text:p>
          </table:table-cell>
          <table:table-cell table:style-name="Cell498">
            <text:p text:style-name="P1241"><text:span text:style-name="T1241_1">112</text:span></text:p>
          </table:table-cell>
          <table:table-cell table:style-name="Cell499">
            <text:p text:style-name="P1242"><text:span text:style-name="T1242_1">100%</text:span></text:p>
          </table:table-cell>
        </table:table-row>
      </table:table>
      <text:p text:style-name="P1243"/>
      <text:p text:style-name="P1244"><text:span text:style-name="T1244_1">By<text:s/>country</text:span></text:p>
      <table:table table:style-name="Table26">
        <table:table-column table:style-name="Column97"/>
        <table:table-column table:style-name="Column98"/>
        <table:table-column table:style-name="Column99"/>
        <table:table-header-rows>
          <table:table-row table:style-name="Row162">
            <table:table-cell table:style-name="Cell500">
              <text:p text:style-name="P1245"><text:span text:style-name="T1245_1">Country</text:span></text:p>
            </table:table-cell>
            <table:table-cell table:style-name="Cell501">
              <text:p text:style-name="P1246"><text:span text:style-name="T1246_1">#</text:span></text:p>
            </table:table-cell>
            <table:table-cell table:style-name="Cell502">
              <text:p text:style-name="P1247"><text:span text:style-name="T1247_1">%</text:span></text:p>
            </table:table-cell>
          </table:table-row>
        </table:table-header-rows>
        <table:table-row table:style-name="Row163">
          <table:table-cell table:style-name="Cell503">
            <text:p text:style-name="P1248"><text:span text:style-name="T1248_1">India</text:span></text:p>
          </table:table-cell>
          <table:table-cell table:style-name="Cell504">
            <text:p text:style-name="P1249"><text:span text:style-name="T1249_1">16</text:span></text:p>
          </table:table-cell>
          <table:table-cell table:style-name="Cell505">
            <text:p text:style-name="P1250"><text:span text:style-name="T1250_1">14%</text:span></text:p>
          </table:table-cell>
        </table:table-row>
        <table:table-row table:style-name="Row164">
          <table:table-cell table:style-name="Cell506">
            <text:p text:style-name="P1251"><text:span text:style-name="T1251_1">Nepal</text:span></text:p>
          </table:table-cell>
          <table:table-cell table:style-name="Cell507">
            <text:p text:style-name="P1252"><text:span text:style-name="T1252_1">11</text:span></text:p>
          </table:table-cell>
          <table:table-cell table:style-name="Cell508">
            <text:p text:style-name="P1253"><text:span text:style-name="T1253_1">10%</text:span></text:p>
          </table:table-cell>
        </table:table-row>
        <table:table-row table:style-name="Row165">
          <table:table-cell table:style-name="Cell509">
            <text:p text:style-name="P1254"><text:span text:style-name="T1254_1">Philippines</text:span></text:p>
          </table:table-cell>
          <table:table-cell table:style-name="Cell510">
            <text:p text:style-name="P1255"><text:span text:style-name="T1255_1">8</text:span></text:p>
          </table:table-cell>
          <table:table-cell table:style-name="Cell511">
            <text:p text:style-name="P1256"><text:span text:style-name="T1256_1">7%</text:span></text:p>
          </table:table-cell>
        </table:table-row>
        <table:table-row table:style-name="Row166">
          <table:table-cell table:style-name="Cell512">
            <text:p text:style-name="P1257"><text:span text:style-name="T1257_1">Indonesia</text:span></text:p>
          </table:table-cell>
          <table:table-cell table:style-name="Cell513">
            <text:p text:style-name="P1258"><text:span text:style-name="T1258_1">8</text:span></text:p>
          </table:table-cell>
          <table:table-cell table:style-name="Cell514">
            <text:p text:style-name="P1259"><text:span text:style-name="T1259_1">7%</text:span></text:p>
          </table:table-cell>
        </table:table-row>
        <table:table-row table:style-name="Row167">
          <table:table-cell table:style-name="Cell515">
            <text:p text:style-name="P1260"><text:span text:style-name="T1260_1">Pakistan</text:span></text:p>
          </table:table-cell>
          <table:table-cell table:style-name="Cell516">
            <text:p text:style-name="P1261"><text:span text:style-name="T1261_1">6</text:span></text:p>
          </table:table-cell>
          <table:table-cell table:style-name="Cell517">
            <text:p text:style-name="P1262"><text:span text:style-name="T1262_1">5%</text:span></text:p>
          </table:table-cell>
        </table:table-row>
        <table:table-row table:style-name="Row168">
          <table:table-cell table:style-name="Cell518">
            <text:p text:style-name="P1263"><text:span text:style-name="T1263_1">South<text:s/>Africa</text:span></text:p>
          </table:table-cell>
          <table:table-cell table:style-name="Cell519">
            <text:p text:style-name="P1264"><text:span text:style-name="T1264_1">5</text:span></text:p>
          </table:table-cell>
          <table:table-cell table:style-name="Cell520">
            <text:p text:style-name="P1265"><text:span text:style-name="T1265_1">4%</text:span></text:p>
          </table:table-cell>
        </table:table-row>
        <table:table-row table:style-name="Row169">
          <table:table-cell table:style-name="Cell521">
            <text:p text:style-name="P1266"><text:span text:style-name="T1266_1">Zimbabwe</text:span></text:p>
          </table:table-cell>
          <table:table-cell table:style-name="Cell522">
            <text:p text:style-name="P1267"><text:span text:style-name="T1267_1">5</text:span></text:p>
          </table:table-cell>
          <table:table-cell table:style-name="Cell523">
            <text:p text:style-name="P1268"><text:span text:style-name="T1268_1">4%</text:span></text:p>
          </table:table-cell>
        </table:table-row>
        <table:table-row table:style-name="Row170">
          <table:table-cell table:style-name="Cell524">
            <text:p text:style-name="P1269"><text:span text:style-name="T1269_1">Sri<text:s/>Lanka</text:span></text:p>
          </table:table-cell>
          <table:table-cell table:style-name="Cell525">
            <text:p text:style-name="P1270"><text:span text:style-name="T1270_1">4</text:span></text:p>
          </table:table-cell>
          <table:table-cell table:style-name="Cell526">
            <text:p text:style-name="P1271"><text:span text:style-name="T1271_1">4%</text:span></text:p>
          </table:table-cell>
        </table:table-row>
        <table:table-row table:style-name="Row171">
          <table:table-cell table:style-name="Cell527">
            <text:p text:style-name="P1272"><text:span text:style-name="T1272_1">Thailand</text:span></text:p>
          </table:table-cell>
          <table:table-cell table:style-name="Cell528">
            <text:p text:style-name="P1273"><text:span text:style-name="T1273_1">4</text:span></text:p>
          </table:table-cell>
          <table:table-cell table:style-name="Cell529">
            <text:p text:style-name="P1274"><text:span text:style-name="T1274_1">4%</text:span></text:p>
          </table:table-cell>
        </table:table-row>
        <table:table-row table:style-name="Row172">
          <table:table-cell table:style-name="Cell530">
            <text:p text:style-name="P1275"><text:span text:style-name="T1275_1">Mongolia</text:span></text:p>
          </table:table-cell>
          <table:table-cell table:style-name="Cell531">
            <text:p text:style-name="P1276"><text:span text:style-name="T1276_1">3</text:span></text:p>
          </table:table-cell>
          <table:table-cell table:style-name="Cell532">
            <text:p text:style-name="P1277"><text:span text:style-name="T1277_1">3%</text:span></text:p>
          </table:table-cell>
        </table:table-row>
        <table:table-row table:style-name="Row173">
          <table:table-cell table:style-name="Cell533">
            <text:p text:style-name="P1278"><text:span text:style-name="T1278_1">Cameroon</text:span></text:p>
          </table:table-cell>
          <table:table-cell table:style-name="Cell534">
            <text:p text:style-name="P1279"><text:span text:style-name="T1279_1">3</text:span></text:p>
          </table:table-cell>
          <table:table-cell table:style-name="Cell535">
            <text:p text:style-name="P1280"><text:span text:style-name="T1280_1">3%</text:span></text:p>
          </table:table-cell>
        </table:table-row>
        <table:table-row table:style-name="Row174">
          <table:table-cell table:style-name="Cell536">
            <text:p text:style-name="P1281"><text:span text:style-name="T1281_1">Myanmar<text:s/>(Burma)</text:span></text:p>
          </table:table-cell>
          <table:table-cell table:style-name="Cell537">
            <text:p text:style-name="P1282"><text:span text:style-name="T1282_1">3</text:span></text:p>
          </table:table-cell>
          <table:table-cell table:style-name="Cell538">
            <text:p text:style-name="P1283"><text:span text:style-name="T1283_1">3%</text:span></text:p>
          </table:table-cell>
        </table:table-row>
        <table:table-row table:style-name="Row175">
          <table:table-cell table:style-name="Cell539">
            <text:p text:style-name="P1284"><text:span text:style-name="T1284_1">Malaysia</text:span></text:p>
          </table:table-cell>
          <table:table-cell table:style-name="Cell540">
            <text:p text:style-name="P1285"><text:span text:style-name="T1285_1">3</text:span></text:p>
          </table:table-cell>
          <table:table-cell table:style-name="Cell541">
            <text:p text:style-name="P1286"><text:span text:style-name="T1286_1">3%</text:span></text:p>
          </table:table-cell>
        </table:table-row>
        <table:table-row table:style-name="Row176">
          <table:table-cell table:style-name="Cell542">
            <text:p text:style-name="P1287"><text:span text:style-name="T1287_1">Caribbean</text:span></text:p>
          </table:table-cell>
          <table:table-cell table:style-name="Cell543">
            <text:p text:style-name="P1288"><text:span text:style-name="T1288_1">2</text:span></text:p>
          </table:table-cell>
          <table:table-cell table:style-name="Cell544">
            <text:p text:style-name="P1289"><text:span text:style-name="T1289_1">2%</text:span></text:p>
          </table:table-cell>
        </table:table-row>
        <table:table-row table:style-name="Row177">
          <table:table-cell table:style-name="Cell545">
            <text:p text:style-name="P1290"><text:span text:style-name="T1290_1">Fiji</text:span></text:p>
          </table:table-cell>
          <table:table-cell table:style-name="Cell546">
            <text:p text:style-name="P1291"><text:span text:style-name="T1291_1">2</text:span></text:p>
          </table:table-cell>
          <table:table-cell table:style-name="Cell547">
            <text:p text:style-name="P1292"><text:span text:style-name="T1292_1">2%</text:span></text:p>
          </table:table-cell>
        </table:table-row>
        <table:table-row table:style-name="Row178">
          <table:table-cell table:style-name="Cell548">
            <text:p text:style-name="P1293"><text:span text:style-name="T1293_1">Singapore</text:span></text:p>
          </table:table-cell>
          <table:table-cell table:style-name="Cell549">
            <text:p text:style-name="P1294"><text:span text:style-name="T1294_1">2</text:span></text:p>
          </table:table-cell>
          <table:table-cell table:style-name="Cell550">
            <text:p text:style-name="P1295"><text:span text:style-name="T1295_1">2%</text:span></text:p>
          </table:table-cell>
        </table:table-row>
        <table:table-row table:style-name="Row179">
          <table:table-cell table:style-name="Cell551">
            <text:p text:style-name="P1296"><text:span text:style-name="T1296_1">Kenya</text:span></text:p>
          </table:table-cell>
          <table:table-cell table:style-name="Cell552">
            <text:p text:style-name="P1297"><text:span text:style-name="T1297_1">2</text:span></text:p>
          </table:table-cell>
          <table:table-cell table:style-name="Cell553">
            <text:p text:style-name="P1298"><text:span text:style-name="T1298_1">2%</text:span></text:p>
          </table:table-cell>
        </table:table-row>
        <table:table-row table:style-name="Row180">
          <table:table-cell table:style-name="Cell554">
            <text:p text:style-name="P1299"><text:span text:style-name="T1299_1">Guam</text:span></text:p>
          </table:table-cell>
          <table:table-cell table:style-name="Cell555">
            <text:p text:style-name="P1300"><text:span text:style-name="T1300_1">2</text:span></text:p>
          </table:table-cell>
          <table:table-cell table:style-name="Cell556">
            <text:p text:style-name="P1301"><text:span text:style-name="T1301_1">2%</text:span></text:p>
          </table:table-cell>
        </table:table-row>
        <table:table-row table:style-name="Row181">
          <table:table-cell table:style-name="Cell557">
            <text:p text:style-name="P1302"><text:span text:style-name="T1302_1">Kyrgyzstan</text:span></text:p>
          </table:table-cell>
          <table:table-cell table:style-name="Cell558">
            <text:p text:style-name="P1303"><text:span text:style-name="T1303_1">2</text:span></text:p>
          </table:table-cell>
          <table:table-cell table:style-name="Cell559">
            <text:p text:style-name="P1304"><text:span text:style-name="T1304_1">2%</text:span></text:p>
          </table:table-cell>
        </table:table-row>
        <table:table-row table:style-name="Row182">
          <table:table-cell table:style-name="Cell560">
            <text:p text:style-name="P1305"><text:span text:style-name="T1305_1">China</text:span></text:p>
          </table:table-cell>
          <table:table-cell table:style-name="Cell561">
            <text:p text:style-name="P1306"><text:span text:style-name="T1306_1">2</text:span></text:p>
          </table:table-cell>
          <table:table-cell table:style-name="Cell562">
            <text:p text:style-name="P1307"><text:span text:style-name="T1307_1">2%</text:span></text:p>
          </table:table-cell>
        </table:table-row>
        <table:table-row table:style-name="Row183">
          <table:table-cell table:style-name="Cell563">
            <text:p text:style-name="P1308"><text:span text:style-name="T1308_1">Vietnam</text:span></text:p>
          </table:table-cell>
          <table:table-cell table:style-name="Cell564">
            <text:p text:style-name="P1309"><text:span text:style-name="T1309_1">1</text:span></text:p>
          </table:table-cell>
          <table:table-cell table:style-name="Cell565">
            <text:p text:style-name="P1310"><text:span text:style-name="T1310_1">1%</text:span></text:p>
          </table:table-cell>
        </table:table-row>
        <table:table-row table:style-name="Row184">
          <table:table-cell table:style-name="Cell566">
            <text:p text:style-name="P1311"><text:span text:style-name="T1311_1">Swaziland</text:span></text:p>
          </table:table-cell>
          <table:table-cell table:style-name="Cell567">
            <text:p text:style-name="P1312"><text:span text:style-name="T1312_1">1</text:span></text:p>
          </table:table-cell>
          <table:table-cell table:style-name="Cell568">
            <text:p text:style-name="P1313"><text:span text:style-name="T1313_1">1%</text:span></text:p>
          </table:table-cell>
        </table:table-row>
        <table:table-row table:style-name="Row185">
          <table:table-cell table:style-name="Cell569">
            <text:p text:style-name="P1314"><text:span text:style-name="T1314_1">Ethiopia</text:span></text:p>
          </table:table-cell>
          <table:table-cell table:style-name="Cell570">
            <text:p text:style-name="P1315"><text:span text:style-name="T1315_1">1</text:span></text:p>
          </table:table-cell>
          <table:table-cell table:style-name="Cell571">
            <text:p text:style-name="P1316"><text:span text:style-name="T1316_1">1%</text:span></text:p>
          </table:table-cell>
        </table:table-row>
        <table:table-row table:style-name="Row186">
          <table:table-cell table:style-name="Cell572">
            <text:p text:style-name="P1317"><text:span text:style-name="T1317_1">Argentina</text:span></text:p>
          </table:table-cell>
          <table:table-cell table:style-name="Cell573">
            <text:p text:style-name="P1318"><text:span text:style-name="T1318_1">1</text:span></text:p>
          </table:table-cell>
          <table:table-cell table:style-name="Cell574">
            <text:p text:style-name="P1319"><text:span text:style-name="T1319_1">1%</text:span></text:p>
          </table:table-cell>
        </table:table-row>
        <table:table-row table:style-name="Row187">
          <table:table-cell table:style-name="Cell575">
            <text:p text:style-name="P1320"><text:span text:style-name="T1320_1">Ghana</text:span></text:p>
          </table:table-cell>
          <table:table-cell table:style-name="Cell576">
            <text:p text:style-name="P1321"><text:span text:style-name="T1321_1">1</text:span></text:p>
          </table:table-cell>
          <table:table-cell table:style-name="Cell577">
            <text:p text:style-name="P1322"><text:span text:style-name="T1322_1">1%</text:span></text:p>
          </table:table-cell>
        </table:table-row>
        <table:table-row table:style-name="Row188">
          <table:table-cell table:style-name="Cell578">
            <text:p text:style-name="P1323"><text:span text:style-name="T1323_1">Namibia</text:span></text:p>
          </table:table-cell>
          <table:table-cell table:style-name="Cell579">
            <text:p text:style-name="P1324"><text:span text:style-name="T1324_1">1</text:span></text:p>
          </table:table-cell>
          <table:table-cell table:style-name="Cell580">
            <text:p text:style-name="P1325"><text:span text:style-name="T1325_1">1%</text:span></text:p>
          </table:table-cell>
        </table:table-row>
        <table:table-row table:style-name="Row189">
          <table:table-cell table:style-name="Cell581">
            <text:p text:style-name="P1326"><text:span text:style-name="T1326_1">Algeria</text:span></text:p>
          </table:table-cell>
          <table:table-cell table:style-name="Cell582">
            <text:p text:style-name="P1327"><text:span text:style-name="T1327_1">1</text:span></text:p>
          </table:table-cell>
          <table:table-cell table:style-name="Cell583">
            <text:p text:style-name="P1328"><text:span text:style-name="T1328_1">1%</text:span></text:p>
          </table:table-cell>
        </table:table-row>
        <table:table-row table:style-name="Row190">
          <table:table-cell table:style-name="Cell584">
            <text:p text:style-name="P1329"><text:span text:style-name="T1329_1">Botswana</text:span></text:p>
          </table:table-cell>
          <table:table-cell table:style-name="Cell585">
            <text:p text:style-name="P1330"><text:span text:style-name="T1330_1">1</text:span></text:p>
          </table:table-cell>
          <table:table-cell table:style-name="Cell586">
            <text:p text:style-name="P1331"><text:span text:style-name="T1331_1">1%</text:span></text:p>
          </table:table-cell>
        </table:table-row>
        <table:table-row table:style-name="Row191">
          <table:table-cell table:style-name="Cell587">
            <text:p text:style-name="P1332"><text:span text:style-name="T1332_1">Cambodia</text:span></text:p>
          </table:table-cell>
          <table:table-cell table:style-name="Cell588">
            <text:p text:style-name="P1333"><text:span text:style-name="T1333_1">1</text:span></text:p>
          </table:table-cell>
          <table:table-cell table:style-name="Cell589">
            <text:p text:style-name="P1334"><text:span text:style-name="T1334_1">1%</text:span></text:p>
          </table:table-cell>
        </table:table-row>
        <table:table-row table:style-name="Row192">
          <table:table-cell table:style-name="Cell590">
            <text:p text:style-name="P1335"><text:span text:style-name="T1335_1">Nigeria</text:span></text:p>
          </table:table-cell>
          <table:table-cell table:style-name="Cell591">
            <text:p text:style-name="P1336"><text:span text:style-name="T1336_1">1</text:span></text:p>
          </table:table-cell>
          <table:table-cell table:style-name="Cell592">
            <text:p text:style-name="P1337"><text:span text:style-name="T1337_1">1%</text:span></text:p>
          </table:table-cell>
        </table:table-row>
        <table:table-row table:style-name="Row193">
          <table:table-cell table:style-name="Cell593">
            <text:p text:style-name="P1338"><text:span text:style-name="T1338_1">Tanzania</text:span></text:p>
          </table:table-cell>
          <table:table-cell table:style-name="Cell594">
            <text:p text:style-name="P1339"><text:span text:style-name="T1339_1">1</text:span></text:p>
          </table:table-cell>
          <table:table-cell table:style-name="Cell595">
            <text:p text:style-name="P1340"><text:span text:style-name="T1340_1">1%</text:span></text:p>
          </table:table-cell>
        </table:table-row>
        <table:table-row table:style-name="Row194">
          <table:table-cell table:style-name="Cell596">
            <text:p text:style-name="P1341"><text:span text:style-name="T1341_1">Bangladesh</text:span></text:p>
          </table:table-cell>
          <table:table-cell table:style-name="Cell597">
            <text:p text:style-name="P1342"><text:span text:style-name="T1342_1">1</text:span></text:p>
          </table:table-cell>
          <table:table-cell table:style-name="Cell598">
            <text:p text:style-name="P1343"><text:span text:style-name="T1343_1">1%</text:span></text:p>
          </table:table-cell>
        </table:table-row>
        <table:table-row table:style-name="Row195">
          <table:table-cell table:style-name="Cell599">
            <text:p text:style-name="P1344"><text:span text:style-name="T1344_1">Uzbekistan</text:span></text:p>
          </table:table-cell>
          <table:table-cell table:style-name="Cell600">
            <text:p text:style-name="P1345"><text:span text:style-name="T1345_1">1</text:span></text:p>
          </table:table-cell>
          <table:table-cell table:style-name="Cell601">
            <text:p text:style-name="P1346"><text:span text:style-name="T1346_1">1%</text:span></text:p>
          </table:table-cell>
        </table:table-row>
        <table:table-row table:style-name="Row196">
          <table:table-cell table:style-name="Cell602">
            <text:p text:style-name="P1347"><text:span text:style-name="T1347_1">Egypt</text:span></text:p>
          </table:table-cell>
          <table:table-cell table:style-name="Cell603">
            <text:p text:style-name="P1348"><text:span text:style-name="T1348_1">1</text:span></text:p>
          </table:table-cell>
          <table:table-cell table:style-name="Cell604">
            <text:p text:style-name="P1349"><text:span text:style-name="T1349_1">1%</text:span></text:p>
          </table:table-cell>
        </table:table-row>
        <table:table-row table:style-name="Row197">
          <table:table-cell table:style-name="Cell605">
            <text:p text:style-name="P1350"><text:span text:style-name="T1350_1">Yemen</text:span></text:p>
          </table:table-cell>
          <table:table-cell table:style-name="Cell606">
            <text:p text:style-name="P1351"><text:span text:style-name="T1351_1">1</text:span></text:p>
          </table:table-cell>
          <table:table-cell table:style-name="Cell607">
            <text:p text:style-name="P1352"><text:span text:style-name="T1352_1">1%</text:span></text:p>
          </table:table-cell>
        </table:table-row>
        <table:table-row table:style-name="Row198">
          <table:table-cell table:style-name="Cell608">
            <text:p text:style-name="P1353"><text:span text:style-name="T1353_1">Senegal</text:span></text:p>
          </table:table-cell>
          <table:table-cell table:style-name="Cell609">
            <text:p text:style-name="P1354"><text:span text:style-name="T1354_1">1</text:span></text:p>
          </table:table-cell>
          <table:table-cell table:style-name="Cell610">
            <text:p text:style-name="P1355"><text:span text:style-name="T1355_1">1%</text:span></text:p>
          </table:table-cell>
        </table:table-row>
        <table:table-row table:style-name="Row199">
          <table:table-cell table:style-name="Cell611">
            <text:p text:style-name="P1356"><text:span text:style-name="T1356_1">Brazil</text:span></text:p>
          </table:table-cell>
          <table:table-cell table:style-name="Cell612">
            <text:p text:style-name="P1357"><text:span text:style-name="T1357_1">1</text:span></text:p>
          </table:table-cell>
          <table:table-cell table:style-name="Cell613">
            <text:p text:style-name="P1358"><text:span text:style-name="T1358_1">1%</text:span></text:p>
          </table:table-cell>
        </table:table-row>
        <table:table-row table:style-name="Row200">
          <table:table-cell table:style-name="Cell614">
            <text:p text:style-name="P1359"><text:span text:style-name="T1359_1">Malawi</text:span></text:p>
          </table:table-cell>
          <table:table-cell table:style-name="Cell615">
            <text:p text:style-name="P1360"><text:span text:style-name="T1360_1">1</text:span></text:p>
          </table:table-cell>
          <table:table-cell table:style-name="Cell616">
            <text:p text:style-name="P1361"><text:span text:style-name="T1361_1">1%</text:span></text:p>
          </table:table-cell>
        </table:table-row>
        <table:table-row table:style-name="Row201">
          <table:table-cell table:style-name="Cell617">
            <text:p text:style-name="P1362"><text:span text:style-name="T1362_1">Mexico</text:span></text:p>
          </table:table-cell>
          <table:table-cell table:style-name="Cell618">
            <text:p text:style-name="P1363"><text:span text:style-name="T1363_1">1</text:span></text:p>
          </table:table-cell>
          <table:table-cell table:style-name="Cell619">
            <text:p text:style-name="P1364"><text:span text:style-name="T1364_1">1%</text:span></text:p>
          </table:table-cell>
        </table:table-row>
        <table:table-row table:style-name="Row202">
          <table:table-cell table:style-name="Cell620">
            <text:p text:style-name="P1365"><text:span text:style-name="T1365_1">Grand<text:s/>Total</text:span></text:p>
          </table:table-cell>
          <table:table-cell table:style-name="Cell621">
            <text:p text:style-name="P1366"><text:span text:style-name="T1366_1">112</text:span></text:p>
          </table:table-cell>
          <table:table-cell table:style-name="Cell622">
            <text:p text:style-name="P1367"><text:span text:style-name="T1367_1">100%</text:span></text:p>
          </table:table-cell>
        </table:table-row>
      </table:table>
      <text:p text:style-name="P1368"/>
      <text:p text:style-name="P1369"><text:span text:style-name="T1369_1">By<text:s/>disability<text:s/></text:span></text:p>
      <table:table table:style-name="Table27">
        <table:table-column table:style-name="Column100"/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column table:style-name="Column106"/>
        <table:table-row table:style-name="Row203">
          <table:table-cell table:style-name="Cell623">
            <text:p text:style-name="P1370"><text:span text:style-name="T1370_1">Region</text:span></text:p>
          </table:table-cell>
          <table:table-cell table:style-name="Cell624">
            <text:p text:style-name="P1371"><text:span text:style-name="T1371_1">No<text:s/>#</text:span></text:p>
          </table:table-cell>
          <table:table-cell table:style-name="Cell625">
            <text:p text:style-name="P1372"><text:span text:style-name="T1372_1">Yes<text:s/>#</text:span></text:p>
          </table:table-cell>
          <table:table-cell table:style-name="Cell626">
            <text:p text:style-name="P1373"><text:span text:style-name="T1373_1">Total<text:s/>#</text:span></text:p>
          </table:table-cell>
          <table:table-cell table:style-name="Cell627">
            <text:p text:style-name="P1374"><text:span text:style-name="T1374_1">No<text:s/>%</text:span></text:p>
          </table:table-cell>
          <table:table-cell table:style-name="Cell628">
            <text:p text:style-name="P1375"><text:span text:style-name="T1375_1">Yes<text:s/>%</text:span></text:p>
          </table:table-cell>
          <table:table-cell table:style-name="Cell629">
            <text:p text:style-name="P1376"><text:span text:style-name="T1376_1">Total<text:s/>%</text:span></text:p>
          </table:table-cell>
        </table:table-row>
        <table:table-row table:style-name="Row204">
          <table:table-cell table:style-name="Cell630">
            <text:p text:style-name="P1377"><text:span text:style-name="T1377_1">Asia-Pacific</text:span></text:p>
          </table:table-cell>
          <table:table-cell table:style-name="Cell631">
            <text:p text:style-name="P1378"><text:span text:style-name="T1378_1">72</text:span></text:p>
          </table:table-cell>
          <table:table-cell table:style-name="Cell632">
            <text:p text:style-name="P1379"><text:span text:style-name="T1379_1">8</text:span></text:p>
          </table:table-cell>
          <table:table-cell table:style-name="Cell633">
            <text:p text:style-name="P1380"><text:span text:style-name="T1380_1">80</text:span></text:p>
          </table:table-cell>
          <table:table-cell table:style-name="Cell634">
            <text:p text:style-name="P1381"><text:span text:style-name="T1381_1">64%</text:span></text:p>
          </table:table-cell>
          <table:table-cell table:style-name="Cell635">
            <text:p text:style-name="P1382"><text:span text:style-name="T1382_1">7%</text:span></text:p>
          </table:table-cell>
          <table:table-cell table:style-name="Cell636">
            <text:p text:style-name="P1383"><text:span text:style-name="T1383_1">71%</text:span></text:p>
          </table:table-cell>
        </table:table-row>
        <table:table-row table:style-name="Row205">
          <table:table-cell table:style-name="Cell637">
            <text:p text:style-name="P1384"><text:span text:style-name="T1384_1">Latin<text:s/>America/</text:span><text:span text:style-name="T1384_2">Carribean</text:span><text:span text:style-name="T1384_3"><text:s/>(LATAC)</text:span></text:p>
          </table:table-cell>
          <table:table-cell table:style-name="Cell638">
            <text:p text:style-name="P1385"><text:span text:style-name="T1385_1">5</text:span></text:p>
          </table:table-cell>
          <table:table-cell table:style-name="Cell639">
            <text:p text:style-name="P1386"/>
          </table:table-cell>
          <table:table-cell table:style-name="Cell640">
            <text:p text:style-name="P1387"><text:span text:style-name="T1387_1">5</text:span></text:p>
          </table:table-cell>
          <table:table-cell table:style-name="Cell641">
            <text:p text:style-name="P1388"><text:span text:style-name="T1388_1">4%</text:span></text:p>
          </table:table-cell>
          <table:table-cell table:style-name="Cell642">
            <text:p text:style-name="P1389"><text:span text:style-name="T1389_1">0%</text:span></text:p>
          </table:table-cell>
          <table:table-cell table:style-name="Cell643">
            <text:p text:style-name="P1390"><text:span text:style-name="T1390_1">4%</text:span></text:p>
          </table:table-cell>
        </table:table-row>
        <table:table-row table:style-name="Row206">
          <table:table-cell table:style-name="Cell644">
            <text:p text:style-name="P1391"><text:span text:style-name="T1391_1">Middle<text:s/>East/North<text:s/>Africa<text:s/>(MENA)</text:span></text:p>
          </table:table-cell>
          <table:table-cell table:style-name="Cell645">
            <text:p text:style-name="P1392"><text:span text:style-name="T1392_1">3</text:span></text:p>
          </table:table-cell>
          <table:table-cell table:style-name="Cell646">
            <text:p text:style-name="P1393"/>
          </table:table-cell>
          <table:table-cell table:style-name="Cell647">
            <text:p text:style-name="P1394"><text:span text:style-name="T1394_1">3</text:span></text:p>
          </table:table-cell>
          <table:table-cell table:style-name="Cell648">
            <text:p text:style-name="P1395"><text:span text:style-name="T1395_1">3%</text:span></text:p>
          </table:table-cell>
          <table:table-cell table:style-name="Cell649">
            <text:p text:style-name="P1396"><text:span text:style-name="T1396_1">0%</text:span></text:p>
          </table:table-cell>
          <table:table-cell table:style-name="Cell650">
            <text:p text:style-name="P1397"><text:span text:style-name="T1397_1">3%</text:span></text:p>
          </table:table-cell>
        </table:table-row>
        <table:table-row table:style-name="Row207">
          <table:table-cell table:style-name="Cell651">
            <text:p text:style-name="P1398"><text:span text:style-name="T1398_1">Sub-Saharan<text:s/>Africa</text:span></text:p>
          </table:table-cell>
          <table:table-cell table:style-name="Cell652">
            <text:p text:style-name="P1399"><text:span text:style-name="T1399_1">23</text:span></text:p>
          </table:table-cell>
          <table:table-cell table:style-name="Cell653">
            <text:p text:style-name="P1400"><text:span text:style-name="T1400_1">1</text:span></text:p>
          </table:table-cell>
          <table:table-cell table:style-name="Cell654">
            <text:p text:style-name="P1401"><text:span text:style-name="T1401_1">24</text:span></text:p>
          </table:table-cell>
          <table:table-cell table:style-name="Cell655">
            <text:p text:style-name="P1402"><text:span text:style-name="T1402_1">21%</text:span></text:p>
          </table:table-cell>
          <table:table-cell table:style-name="Cell656">
            <text:p text:style-name="P1403"><text:span text:style-name="T1403_1">1%</text:span></text:p>
          </table:table-cell>
          <table:table-cell table:style-name="Cell657">
            <text:p text:style-name="P1404"><text:span text:style-name="T1404_1">21%</text:span></text:p>
          </table:table-cell>
        </table:table-row>
        <table:table-row table:style-name="Row208">
          <table:table-cell table:style-name="Cell658">
            <text:p text:style-name="P1405"><text:span text:style-name="T1405_1">Grand<text:s/>Total</text:span></text:p>
          </table:table-cell>
          <table:table-cell table:style-name="Cell659">
            <text:p text:style-name="P1406"><text:span text:style-name="T1406_1">103</text:span></text:p>
          </table:table-cell>
          <table:table-cell table:style-name="Cell660">
            <text:p text:style-name="P1407"><text:span text:style-name="T1407_1">9</text:span></text:p>
          </table:table-cell>
          <table:table-cell table:style-name="Cell661">
            <text:p text:style-name="P1408"><text:span text:style-name="T1408_1">112</text:span></text:p>
          </table:table-cell>
          <table:table-cell table:style-name="Cell662">
            <text:p text:style-name="P1409"><text:span text:style-name="T1409_1">92%</text:span></text:p>
          </table:table-cell>
          <table:table-cell table:style-name="Cell663">
            <text:p text:style-name="P1410"><text:span text:style-name="T1410_1">8%</text:span></text:p>
          </table:table-cell>
          <table:table-cell table:style-name="Cell664">
            <text:p text:style-name="P1411"><text:span text:style-name="T1411_1">100%</text:span></text:p>
          </table:table-cell>
        </table:table-row>
      </table:table>
      <text:p text:style-name="P1412"/>
      <text:p text:style-name="P1413"><text:span text:style-name="T1413_1">Age<text:s/>summary</text:span></text:p>
      <table:table table:style-name="Table28">
        <table:table-column table:style-name="Column107"/>
        <table:table-column table:style-name="Column108"/>
        <table:table-column table:style-name="Column109"/>
        <table:table-column table:style-name="Column110"/>
        <table:table-row table:style-name="Row209">
          <table:table-cell table:style-name="Cell665">
            <text:p text:style-name="P1414"><text:span text:style-name="T1414_1">Row<text:s/>Labels</text:span></text:p>
          </table:table-cell>
          <table:table-cell table:style-name="Cell666">
            <text:p text:style-name="P1415"><text:span text:style-name="T1415_1">Average<text:s/>of<text:s/>Age</text:span></text:p>
          </table:table-cell>
          <table:table-cell table:style-name="Cell667">
            <text:p text:style-name="P1416"><text:span text:style-name="T1416_1">Min<text:s/>of<text:s/>Age</text:span></text:p>
          </table:table-cell>
          <table:table-cell table:style-name="Cell668">
            <text:p text:style-name="P1417"><text:span text:style-name="T1417_1">Max<text:s/>of<text:s/>Age</text:span></text:p>
          </table:table-cell>
        </table:table-row>
        <table:table-row table:style-name="Row210">
          <table:table-cell table:style-name="Cell669">
            <text:p text:style-name="P1418"><text:span text:style-name="T1418_1">Asia-Pacific</text:span></text:p>
          </table:table-cell>
          <table:table-cell table:style-name="Cell670">
            <text:p text:style-name="P1419"><text:span text:style-name="T1419_1">27.7</text:span></text:p>
          </table:table-cell>
          <table:table-cell table:style-name="Cell671">
            <text:p text:style-name="P1420"><text:span text:style-name="T1420_1">18.0</text:span></text:p>
          </table:table-cell>
          <table:table-cell table:style-name="Cell672">
            <text:p text:style-name="P1421"><text:span text:style-name="T1421_1">34.0</text:span></text:p>
          </table:table-cell>
        </table:table-row>
        <table:table-row table:style-name="Row211">
          <table:table-cell table:style-name="Cell673">
            <text:p text:style-name="P1422"><text:span text:style-name="T1422_1">Latin<text:s/>America/</text:span><text:span text:style-name="T1422_2">Carribean</text:span><text:span text:style-name="T1422_3"><text:s/>(LATAC)</text:span></text:p>
          </table:table-cell>
          <table:table-cell table:style-name="Cell674">
            <text:p text:style-name="P1423"><text:span text:style-name="T1423_1">29.2</text:span></text:p>
          </table:table-cell>
          <table:table-cell table:style-name="Cell675">
            <text:p text:style-name="P1424"><text:span text:style-name="T1424_1">21.0</text:span></text:p>
          </table:table-cell>
          <table:table-cell table:style-name="Cell676">
            <text:p text:style-name="P1425"><text:span text:style-name="T1425_1">33.0</text:span></text:p>
          </table:table-cell>
        </table:table-row>
        <table:table-row table:style-name="Row212">
          <table:table-cell table:style-name="Cell677">
            <text:p text:style-name="P1426"><text:span text:style-name="T1426_1">Middle<text:s/>East/North<text:s/>Africa<text:s/>(MENA)</text:span></text:p>
          </table:table-cell>
          <table:table-cell table:style-name="Cell678">
            <text:p text:style-name="P1427"><text:span text:style-name="T1427_1">27.0</text:span></text:p>
          </table:table-cell>
          <table:table-cell table:style-name="Cell679">
            <text:p text:style-name="P1428"><text:span text:style-name="T1428_1">24.0</text:span></text:p>
          </table:table-cell>
          <table:table-cell table:style-name="Cell680">
            <text:p text:style-name="P1429"><text:span text:style-name="T1429_1">29.0</text:span></text:p>
          </table:table-cell>
        </table:table-row>
        <table:table-row table:style-name="Row213">
          <table:table-cell table:style-name="Cell681">
            <text:p text:style-name="P1430"><text:span text:style-name="T1430_1">Sub-Saharan<text:s/>Africa</text:span></text:p>
          </table:table-cell>
          <table:table-cell table:style-name="Cell682">
            <text:p text:style-name="P1431"><text:span text:style-name="T1431_1">29.4</text:span></text:p>
          </table:table-cell>
          <table:table-cell table:style-name="Cell683">
            <text:p text:style-name="P1432"><text:span text:style-name="T1432_1">22.0</text:span></text:p>
          </table:table-cell>
          <table:table-cell table:style-name="Cell684">
            <text:p text:style-name="P1433"><text:span text:style-name="T1433_1">35.0</text:span></text:p>
          </table:table-cell>
        </table:table-row>
        <table:table-row table:style-name="Row214">
          <table:table-cell table:style-name="Cell685">
            <text:p text:style-name="P1434"><text:span text:style-name="T1434_1">Grand<text:s/>Total</text:span></text:p>
          </table:table-cell>
          <table:table-cell table:style-name="Cell686">
            <text:p text:style-name="P1435"><text:span text:style-name="T1435_1">28.1</text:span></text:p>
          </table:table-cell>
          <table:table-cell table:style-name="Cell687">
            <text:p text:style-name="P1436"><text:span text:style-name="T1436_1">18.0</text:span></text:p>
          </table:table-cell>
          <table:table-cell table:style-name="Cell688">
            <text:p text:style-name="P1437"><text:span text:style-name="T1437_1">35.0</text:span></text:p>
          </table:table-cell>
        </table:table-row>
      </table:table>
      <text:p text:style-name="P1438"/>
      <text:p text:style-name="P1439"/>
      <text:p text:style-name="P1440"><text:span text:style-name="T1440_1">By<text:s/>age<text:s/>and<text:s/>region</text:span></text:p>
      <table:table table:style-name="Table29">
        <table:table-column table:style-name="Column111"/>
        <table:table-column table:style-name="Column112"/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column table:style-name="Column125"/>
        <table:table-column table:style-name="Column126"/>
        <table:table-column table:style-name="Column127"/>
        <table:table-column table:style-name="Column128"/>
        <table:table-row table:style-name="Row215">
          <table:table-cell table:style-name="Cell689">
            <text:p text:style-name="P1441"/>
          </table:table-cell>
          <table:table-cell table:style-name="Cell690">
            <text:p text:style-name="P1442"><text:span text:style-name="T1442_1">18</text:span></text:p>
          </table:table-cell>
          <table:table-cell table:style-name="Cell691">
            <text:p text:style-name="P1443"><text:span text:style-name="T1443_1">21</text:span></text:p>
          </table:table-cell>
          <table:table-cell table:style-name="Cell692">
            <text:p text:style-name="P1444"><text:span text:style-name="T1444_1">22</text:span></text:p>
          </table:table-cell>
          <table:table-cell table:style-name="Cell693">
            <text:p text:style-name="P1445"><text:span text:style-name="T1445_1">23</text:span></text:p>
          </table:table-cell>
          <table:table-cell table:style-name="Cell694">
            <text:p text:style-name="P1446"><text:span text:style-name="T1446_1">24</text:span></text:p>
          </table:table-cell>
          <table:table-cell table:style-name="Cell695">
            <text:p text:style-name="P1447"><text:span text:style-name="T1447_1">25</text:span></text:p>
          </table:table-cell>
          <table:table-cell table:style-name="Cell696">
            <text:p text:style-name="P1448"><text:span text:style-name="T1448_1">26</text:span></text:p>
          </table:table-cell>
          <table:table-cell table:style-name="Cell697">
            <text:p text:style-name="P1449"><text:span text:style-name="T1449_1">27</text:span></text:p>
          </table:table-cell>
          <table:table-cell table:style-name="Cell698">
            <text:p text:style-name="P1450"><text:span text:style-name="T1450_1">28</text:span></text:p>
          </table:table-cell>
          <table:table-cell table:style-name="Cell699">
            <text:p text:style-name="P1451"><text:span text:style-name="T1451_1">29</text:span></text:p>
          </table:table-cell>
          <table:table-cell table:style-name="Cell700">
            <text:p text:style-name="P1452"><text:span text:style-name="T1452_1">30</text:span></text:p>
          </table:table-cell>
          <table:table-cell table:style-name="Cell701">
            <text:p text:style-name="P1453"><text:span text:style-name="T1453_1">31</text:span></text:p>
          </table:table-cell>
          <table:table-cell table:style-name="Cell702">
            <text:p text:style-name="P1454"><text:span text:style-name="T1454_1">32</text:span></text:p>
          </table:table-cell>
          <table:table-cell table:style-name="Cell703">
            <text:p text:style-name="P1455"><text:span text:style-name="T1455_1">33</text:span></text:p>
          </table:table-cell>
          <table:table-cell table:style-name="Cell704">
            <text:p text:style-name="P1456"><text:span text:style-name="T1456_1">34</text:span></text:p>
          </table:table-cell>
          <table:table-cell table:style-name="Cell705">
            <text:p text:style-name="P1457"><text:span text:style-name="T1457_1">35</text:span></text:p>
          </table:table-cell>
          <table:table-cell table:style-name="Cell706">
            <text:p text:style-name="P1458"><text:span text:style-name="T1458_1">Total</text:span></text:p>
          </table:table-cell>
        </table:table-row>
        <table:table-row table:style-name="Row216">
          <table:table-cell table:style-name="Cell707">
            <text:p text:style-name="P1459"><text:span text:style-name="T1459_1">Asia-Pacific</text:span></text:p>
          </table:table-cell>
          <table:table-cell table:style-name="Cell708">
            <text:p text:style-name="P1460"><text:span text:style-name="T1460_1">1</text:span></text:p>
          </table:table-cell>
          <table:table-cell table:style-name="Cell709">
            <text:p text:style-name="P1461"><text:span text:style-name="T1461_1">3</text:span></text:p>
          </table:table-cell>
          <table:table-cell table:style-name="Cell710">
            <text:p text:style-name="P1462"><text:span text:style-name="T1462_1">1</text:span></text:p>
          </table:table-cell>
          <table:table-cell table:style-name="Cell711">
            <text:p text:style-name="P1463"><text:span text:style-name="T1463_1">7</text:span></text:p>
          </table:table-cell>
          <table:table-cell table:style-name="Cell712">
            <text:p text:style-name="P1464"><text:span text:style-name="T1464_1">3</text:span></text:p>
          </table:table-cell>
          <table:table-cell table:style-name="Cell713">
            <text:p text:style-name="P1465"><text:span text:style-name="T1465_1">8</text:span></text:p>
          </table:table-cell>
          <table:table-cell table:style-name="Cell714">
            <text:p text:style-name="P1466"><text:span text:style-name="T1466_1">7</text:span></text:p>
          </table:table-cell>
          <table:table-cell table:style-name="Cell715">
            <text:p text:style-name="P1467"><text:span text:style-name="T1467_1">9</text:span></text:p>
          </table:table-cell>
          <table:table-cell table:style-name="Cell716">
            <text:p text:style-name="P1468"><text:span text:style-name="T1468_1">4</text:span></text:p>
          </table:table-cell>
          <table:table-cell table:style-name="Cell717">
            <text:p text:style-name="P1469"><text:span text:style-name="T1469_1">10</text:span></text:p>
          </table:table-cell>
          <table:table-cell table:style-name="Cell718">
            <text:p text:style-name="P1470"><text:span text:style-name="T1470_1">8</text:span></text:p>
          </table:table-cell>
          <table:table-cell table:style-name="Cell719">
            <text:p text:style-name="P1471"><text:span text:style-name="T1471_1">5</text:span></text:p>
          </table:table-cell>
          <table:table-cell table:style-name="Cell720">
            <text:p text:style-name="P1472"><text:span text:style-name="T1472_1">6</text:span></text:p>
          </table:table-cell>
          <table:table-cell table:style-name="Cell721">
            <text:p text:style-name="P1473"><text:span text:style-name="T1473_1">3</text:span></text:p>
          </table:table-cell>
          <table:table-cell table:style-name="Cell722">
            <text:p text:style-name="P1474"><text:span text:style-name="T1474_1">5</text:span></text:p>
          </table:table-cell>
          <table:table-cell table:style-name="Cell723">
            <text:p text:style-name="P1475"/>
          </table:table-cell>
          <table:table-cell table:style-name="Cell724">
            <text:p text:style-name="P1476"><text:span text:style-name="T1476_1">80</text:span></text:p>
          </table:table-cell>
        </table:table-row>
        <table:table-row table:style-name="Row217">
          <table:table-cell table:style-name="Cell725">
            <text:p text:style-name="P1477"><text:span text:style-name="T1477_1">Latin<text:s/>America/</text:span><text:span text:style-name="T1477_2">Carribean</text:span><text:span text:style-name="T1477_3"><text:s/>(LATAC)</text:span></text:p>
          </table:table-cell>
          <table:table-cell table:style-name="Cell726">
            <text:p text:style-name="P1478"/>
          </table:table-cell>
          <table:table-cell table:style-name="Cell727">
            <text:p text:style-name="P1479"><text:span text:style-name="T1479_1">1</text:span></text:p>
          </table:table-cell>
          <table:table-cell table:style-name="Cell728">
            <text:p text:style-name="P1480"/>
          </table:table-cell>
          <table:table-cell table:style-name="Cell729">
            <text:p text:style-name="P1481"/>
          </table:table-cell>
          <table:table-cell table:style-name="Cell730">
            <text:p text:style-name="P1482"/>
          </table:table-cell>
          <table:table-cell table:style-name="Cell731">
            <text:p text:style-name="P1483"/>
          </table:table-cell>
          <table:table-cell table:style-name="Cell732">
            <text:p text:style-name="P1484"/>
          </table:table-cell>
          <table:table-cell table:style-name="Cell733">
            <text:p text:style-name="P1485"/>
          </table:table-cell>
          <table:table-cell table:style-name="Cell734">
            <text:p text:style-name="P1486"/>
          </table:table-cell>
          <table:table-cell table:style-name="Cell735">
            <text:p text:style-name="P1487"><text:span text:style-name="T1487_1">1</text:span></text:p>
          </table:table-cell>
          <table:table-cell table:style-name="Cell736">
            <text:p text:style-name="P1488"><text:span text:style-name="T1488_1">1</text:span></text:p>
          </table:table-cell>
          <table:table-cell table:style-name="Cell737">
            <text:p text:style-name="P1489"/>
          </table:table-cell>
          <table:table-cell table:style-name="Cell738">
            <text:p text:style-name="P1490"/>
          </table:table-cell>
          <table:table-cell table:style-name="Cell739">
            <text:p text:style-name="P1491"><text:span text:style-name="T1491_1">2</text:span></text:p>
          </table:table-cell>
          <table:table-cell table:style-name="Cell740">
            <text:p text:style-name="P1492"/>
          </table:table-cell>
          <table:table-cell table:style-name="Cell741">
            <text:p text:style-name="P1493"/>
          </table:table-cell>
          <table:table-cell table:style-name="Cell742">
            <text:p text:style-name="P1494"><text:span text:style-name="T1494_1">5</text:span></text:p>
          </table:table-cell>
        </table:table-row>
        <table:table-row table:style-name="Row218">
          <table:table-cell table:style-name="Cell743">
            <text:p text:style-name="P1495"><text:span text:style-name="T1495_1">Middle<text:s/>East/North<text:s/>Africa<text:s/>(MENA)</text:span></text:p>
          </table:table-cell>
          <table:table-cell table:style-name="Cell744">
            <text:p text:style-name="P1496"/>
          </table:table-cell>
          <table:table-cell table:style-name="Cell745">
            <text:p text:style-name="P1497"/>
          </table:table-cell>
          <table:table-cell table:style-name="Cell746">
            <text:p text:style-name="P1498"/>
          </table:table-cell>
          <table:table-cell table:style-name="Cell747">
            <text:p text:style-name="P1499"/>
          </table:table-cell>
          <table:table-cell table:style-name="Cell748">
            <text:p text:style-name="P1500"><text:span text:style-name="T1500_1">1</text:span></text:p>
          </table:table-cell>
          <table:table-cell table:style-name="Cell749">
            <text:p text:style-name="P1501"/>
          </table:table-cell>
          <table:table-cell table:style-name="Cell750">
            <text:p text:style-name="P1502"/>
          </table:table-cell>
          <table:table-cell table:style-name="Cell751">
            <text:p text:style-name="P1503"/>
          </table:table-cell>
          <table:table-cell table:style-name="Cell752">
            <text:p text:style-name="P1504"><text:span text:style-name="T1504_1">1</text:span></text:p>
          </table:table-cell>
          <table:table-cell table:style-name="Cell753">
            <text:p text:style-name="P1505"><text:span text:style-name="T1505_1">1</text:span></text:p>
          </table:table-cell>
          <table:table-cell table:style-name="Cell754">
            <text:p text:style-name="P1506"/>
          </table:table-cell>
          <table:table-cell table:style-name="Cell755">
            <text:p text:style-name="P1507"/>
          </table:table-cell>
          <table:table-cell table:style-name="Cell756">
            <text:p text:style-name="P1508"/>
          </table:table-cell>
          <table:table-cell table:style-name="Cell757">
            <text:p text:style-name="P1509"/>
          </table:table-cell>
          <table:table-cell table:style-name="Cell758">
            <text:p text:style-name="P1510"/>
          </table:table-cell>
          <table:table-cell table:style-name="Cell759">
            <text:p text:style-name="P1511"/>
          </table:table-cell>
          <table:table-cell table:style-name="Cell760">
            <text:p text:style-name="P1512"><text:span text:style-name="T1512_1">3</text:span></text:p>
          </table:table-cell>
        </table:table-row>
        <table:table-row table:style-name="Row219">
          <table:table-cell table:style-name="Cell761">
            <text:p text:style-name="P1513"><text:span text:style-name="T1513_1">Sub-Saharan<text:s/>Africa</text:span></text:p>
          </table:table-cell>
          <table:table-cell table:style-name="Cell762">
            <text:p text:style-name="P1514"/>
          </table:table-cell>
          <table:table-cell table:style-name="Cell763">
            <text:p text:style-name="P1515"/>
          </table:table-cell>
          <table:table-cell table:style-name="Cell764">
            <text:p text:style-name="P1516"><text:span text:style-name="T1516_1">1</text:span></text:p>
          </table:table-cell>
          <table:table-cell table:style-name="Cell765">
            <text:p text:style-name="P1517"/>
          </table:table-cell>
          <table:table-cell table:style-name="Cell766">
            <text:p text:style-name="P1518"/>
          </table:table-cell>
          <table:table-cell table:style-name="Cell767">
            <text:p text:style-name="P1519"><text:span text:style-name="T1519_1">1</text:span></text:p>
          </table:table-cell>
          <table:table-cell table:style-name="Cell768">
            <text:p text:style-name="P1520"><text:span text:style-name="T1520_1">2</text:span></text:p>
          </table:table-cell>
          <table:table-cell table:style-name="Cell769">
            <text:p text:style-name="P1521"><text:span text:style-name="T1521_1">2</text:span></text:p>
          </table:table-cell>
          <table:table-cell table:style-name="Cell770">
            <text:p text:style-name="P1522"><text:span text:style-name="T1522_1">3</text:span></text:p>
          </table:table-cell>
          <table:table-cell table:style-name="Cell771">
            <text:p text:style-name="P1523"><text:span text:style-name="T1523_1">5</text:span></text:p>
          </table:table-cell>
          <table:table-cell table:style-name="Cell772">
            <text:p text:style-name="P1524"><text:span text:style-name="T1524_1">3</text:span></text:p>
          </table:table-cell>
          <table:table-cell table:style-name="Cell773">
            <text:p text:style-name="P1525"/>
          </table:table-cell>
          <table:table-cell table:style-name="Cell774">
            <text:p text:style-name="P1526"><text:span text:style-name="T1526_1">2</text:span></text:p>
          </table:table-cell>
          <table:table-cell table:style-name="Cell775">
            <text:p text:style-name="P1527"><text:span text:style-name="T1527_1">1</text:span></text:p>
          </table:table-cell>
          <table:table-cell table:style-name="Cell776">
            <text:p text:style-name="P1528"><text:span text:style-name="T1528_1">3</text:span></text:p>
          </table:table-cell>
          <table:table-cell table:style-name="Cell777">
            <text:p text:style-name="P1529"><text:span text:style-name="T1529_1">1</text:span></text:p>
          </table:table-cell>
          <table:table-cell table:style-name="Cell778">
            <text:p text:style-name="P1530"><text:span text:style-name="T1530_1">24</text:span></text:p>
          </table:table-cell>
        </table:table-row>
        <table:table-row table:style-name="Row220">
          <table:table-cell table:style-name="Cell779">
            <text:p text:style-name="P1531"><text:span text:style-name="T1531_1">Grand<text:s/>Total</text:span></text:p>
          </table:table-cell>
          <table:table-cell table:style-name="Cell780">
            <text:p text:style-name="P1532"><text:span text:style-name="T1532_1">1</text:span></text:p>
          </table:table-cell>
          <table:table-cell table:style-name="Cell781">
            <text:p text:style-name="P1533"><text:span text:style-name="T1533_1">4</text:span></text:p>
          </table:table-cell>
          <table:table-cell table:style-name="Cell782">
            <text:p text:style-name="P1534"><text:span text:style-name="T1534_1">2</text:span></text:p>
          </table:table-cell>
          <table:table-cell table:style-name="Cell783">
            <text:p text:style-name="P1535"><text:span text:style-name="T1535_1">7</text:span></text:p>
          </table:table-cell>
          <table:table-cell table:style-name="Cell784">
            <text:p text:style-name="P1536"><text:span text:style-name="T1536_1">4</text:span></text:p>
          </table:table-cell>
          <table:table-cell table:style-name="Cell785">
            <text:p text:style-name="P1537"><text:span text:style-name="T1537_1">9</text:span></text:p>
          </table:table-cell>
          <table:table-cell table:style-name="Cell786">
            <text:p text:style-name="P1538"><text:span text:style-name="T1538_1">9</text:span></text:p>
          </table:table-cell>
          <table:table-cell table:style-name="Cell787">
            <text:p text:style-name="P1539"><text:span text:style-name="T1539_1">11</text:span></text:p>
          </table:table-cell>
          <table:table-cell table:style-name="Cell788">
            <text:p text:style-name="P1540"><text:span text:style-name="T1540_1">8</text:span></text:p>
          </table:table-cell>
          <table:table-cell table:style-name="Cell789">
            <text:p text:style-name="P1541"><text:span text:style-name="T1541_1">17</text:span></text:p>
          </table:table-cell>
          <table:table-cell table:style-name="Cell790">
            <text:p text:style-name="P1542"><text:span text:style-name="T1542_1">12</text:span></text:p>
          </table:table-cell>
          <table:table-cell table:style-name="Cell791">
            <text:p text:style-name="P1543"><text:span text:style-name="T1543_1">5</text:span></text:p>
          </table:table-cell>
          <table:table-cell table:style-name="Cell792">
            <text:p text:style-name="P1544"><text:span text:style-name="T1544_1">8</text:span></text:p>
          </table:table-cell>
          <table:table-cell table:style-name="Cell793">
            <text:p text:style-name="P1545"><text:span text:style-name="T1545_1">6</text:span></text:p>
          </table:table-cell>
          <table:table-cell table:style-name="Cell794">
            <text:p text:style-name="P1546"><text:span text:style-name="T1546_1">8</text:span></text:p>
          </table:table-cell>
          <table:table-cell table:style-name="Cell795">
            <text:p text:style-name="P1547"><text:span text:style-name="T1547_1">1</text:span></text:p>
          </table:table-cell>
          <table:table-cell table:style-name="Cell796">
            <text:p text:style-name="P1548"><text:span text:style-name="T1548_1">112</text:span></text:p>
          </table:table-cell>
        </table:table-row>
      </table:table>
      <text:p text:style-name="P1549"/>
      <text:p text:style-name="P1550"/>
      <text:p text:style-name="P15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Noto Sans Symbols" svg:font-family="Noto Sans Symbol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Tahoma" svg:font-family="Tahoma" style:font-pitch="variable" style:font-family-generic="swiss"/>
    <style:font-face style:name="Aptos Narrow" svg:font-family="Aptos Narrow" style:font-pitch="variable" style:font-family-generic="swiss"/>
    <style:font-face style:name="Aptos" svg:font-family="Aptos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line-height="108%" fo:margin-top="0.635cm" fo:margin-bottom="0.141cm" fo:keep-with-next="always" fo:keep-together="always"/>
      <style:text-properties fo:color="#2f5496" style:font-name="Calibri Light" fo:font-size="20pt" style:font-name-asian="Times New Roman" style:font-size-asian="20pt" style:font-name-complex="Times New Roman" style:font-size-complex="20pt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Times New Roman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071cm" fo:keep-with-next="always" fo:keep-together="always"/>
      <style:text-properties fo:font-style="italic" style:font-style-asian="italic" style:font-style-complex="italic" fo:color="#2f5496" style:font-name="Calibri Light" style:font-name-asian="Times New Roman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VI_20_fnr_20_תו_20_Char_20_Char_20_Char_20_Char" style:display-name="BVI fnr תו Char Char Char Char" style:family="paragraph" style:parent-style-name="Normal">
      <style:paragraph-properties fo:line-height="0.423cm" fo:margin-bottom="0.282cm"/>
      <style:text-properties style:text-position="super 58%" style:font-name="Calibri" fo:font-size="11pt" style:font-name-asian="Calibri" style:font-size-asian="11pt" style:font-name-complex="Times New Roman" style:font-size-complex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20pt" style:font-name-asian="Times New Roman" style:font-size-asian="20pt" style:font-name-complex="Times New Roman" style:font-size-complex="20pt" style:letter-kerning="true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style:font-name="Calibri Light" fo:font-size="12pt" style:font-name-asian="Times New Roman" style:font-size-asian="12pt" style:font-name-complex="Times New Roman" style:font-size-complex="12pt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Quote" style:family="paragraph" style:parent-style-name="Normal">
      <style:paragraph-properties fo:text-align="center" fo:background-color="#deeaf6" fo:margin-right="-0.081cm"/>
      <style:text-properties fo:font-style="italic" style:font-style-asian="italic" style:font-style-complex="italic" fo:color="#404040" style:font-name="Tahoma" fo:font-size="11pt" style:font-name-asian="Times New Roman" style:font-size-asian="11pt" style:font-name-complex="Tahoma" style:font-size-complex="11pt" fo:language="en" fo:country="ZA"/>
    </style:style>
    <style:style style:name="Quote_20_Char" style:display-name="Quote Char" style:family="text" style:parent-style-name="Default_20_Paragraph_20_Font">
      <style:text-properties fo:background-color="#deeaf6" fo:font-style="italic" style:font-style-asian="italic" style:font-style-complex="italic" fo:color="#404040" style:font-name="Tahoma" style:font-name-asian="Times New Roman" style:font-name-complex="Tahoma" fo:language="en" fo:country="ZA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footnote_20_description" style:display-name="footnote description" style:family="paragraph">
      <style:paragraph-properties fo:line-height="90%" fo:margin-bottom="0cm" fo:margin-right="0.702cm"/>
      <style:text-properties fo:color="#353744" style:font-name="Arial" fo:font-size="10pt" style:font-name-asian="Arial" style:font-size-asian="10pt" style:font-name-complex="Arial" style:font-size-complex="10pt" fo:language-asian="en" fo:country-asian="GB" style:letter-kerning="true"/>
    </style:style>
    <style:style style:name="footnote_20_description_20_Char" style:display-name="footnote description Char" style:family="text">
      <style:text-properties fo:color="#353744" style:font-name="Arial" fo:font-size="10pt" style:font-name-asian="Arial" style:font-size-asian="10pt" style:font-name-complex="Arial" style:font-size-complex="12pt" fo:language-asian="en" fo:country-asian="GB" style:letter-kerning="true"/>
    </style:style>
    <style:style style:name="footnote_20_mark" style:display-name="footnote mark" style:family="text">
      <style:text-properties style:text-position="super 58%" fo:color="#000000" style:font-name="Arial" fo:font-size="10pt" style:font-name-asian="Arial" style:font-size-asian="10pt" style:font-name-complex="Arial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Noto Sans Symbols" style:font-name-asian="Noto Sans Symbols" style:font-name-complex="Noto Sans Symbols"/>
    </style:style>
    <style:style style:name="List2Level1" style:family="text">
      <style:text-properties style:font-name="Courier New" style:font-name-asian="Courier New" style:font-name-complex="Courier New"/>
    </style:style>
    <style:style style:name="List2Level2" style:family="text">
      <style:text-properties style:font-name="Noto Sans Symbols" style:font-name-asian="Noto Sans Symbols" style:font-name-complex="Noto Sans Symbols"/>
    </style:style>
    <style:style style:name="List2Level3" style:family="text">
      <style:text-properties style:font-name="Noto Sans Symbols" style:font-name-asian="Noto Sans Symbols" style:font-name-complex="Noto Sans Symbols"/>
    </style:style>
    <style:style style:name="List2Level4" style:family="text">
      <style:text-properties style:font-name="Courier New" style:font-name-asian="Courier New" style:font-name-complex="Courier New"/>
    </style:style>
    <style:style style:name="List2Level5" style:family="text">
      <style:text-properties style:font-name="Noto Sans Symbols" style:font-name-asian="Noto Sans Symbols" style:font-name-complex="Noto Sans Symbols"/>
    </style:style>
    <style:style style:name="List2Level6" style:family="text">
      <style:text-properties style:font-name="Noto Sans Symbols" style:font-name-asian="Noto Sans Symbols" style:font-name-complex="Noto Sans Symbols"/>
    </style:style>
    <style:style style:name="List2Level7" style:family="text">
      <style:text-properties style:font-name="Courier New" style:font-name-asian="Courier New" style:font-name-complex="Courier New"/>
    </style:style>
    <style:style style:name="List2Level8" style:family="text">
      <style:text-properties style:font-name="Noto Sans Symbols" style:font-name-asian="Noto Sans Symbols" style:font-name-complex="Noto Sans Symbols"/>
    </style:style>
    <text:list-style style:name="LS2">
      <text:list-level-style-bullet text:bullet-char="●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Noto Sans Symbols" style:font-name-asian="Noto Sans Symbols" style:font-name-complex="Noto Sans Symbols"/>
      </text:list-level-style-bullet>
    </text:list-style>
    <style:style style:name="List3Level0" style:family="text">
      <style:text-properties style:font-name="Symbol" fo:font-size="10pt" style:font-size-asian="10pt"/>
    </style:style>
    <style:style style:name="List3Level1" style:family="text">
      <style:text-properties style:font-name="Symbol" fo:font-size="10pt" style:font-size-asian="10pt"/>
    </style:style>
    <style:style style:name="List3Level2" style:family="text">
      <style:text-properties style:font-name="Symbol" fo:font-size="10pt" style:font-size-asian="10pt"/>
    </style:style>
    <style:style style:name="List3Level3" style:family="text">
      <style:text-properties style:font-name="Symbol" fo:font-size="10pt" style:font-size-asian="10pt"/>
    </style:style>
    <style:style style:name="List3Level4" style:family="text">
      <style:text-properties style:font-name="Symbol" fo:font-size="10pt" style:font-size-asian="10pt"/>
    </style:style>
    <style:style style:name="List3Level5" style:family="text">
      <style:text-properties style:font-name="Symbol" fo:font-size="10pt" style:font-size-asian="10pt"/>
    </style:style>
    <style:style style:name="List3Level6" style:family="text">
      <style:text-properties style:font-name="Symbol" fo:font-size="10pt" style:font-size-asian="10pt"/>
    </style:style>
    <style:style style:name="List3Level7" style:family="text">
      <style:text-properties style:font-name="Symbol" fo:font-size="10pt" style:font-size-asian="10pt"/>
    </style:style>
    <style:style style:name="List3Level8" style:family="text">
      <style:text-properties style:font-name="Symbol" fo:font-size="10pt" style:font-size-asian="10pt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Level0" style:family="text">
      <style:text-properties style:font-name="Symbol" fo:font-size="10pt" style:font-size-asian="10pt"/>
    </style:style>
    <style:style style:name="List4Level1" style:family="text">
      <style:text-properties style:font-name="Symbol" fo:font-size="10pt" style:font-size-asian="10pt"/>
    </style:style>
    <style:style style:name="List4Level2" style:family="text">
      <style:text-properties style:font-name="Symbol" fo:font-size="10pt" style:font-size-asian="10pt"/>
    </style:style>
    <style:style style:name="List4Level3" style:family="text">
      <style:text-properties style:font-name="Symbol" fo:font-size="10pt" style:font-size-asian="10pt"/>
    </style:style>
    <style:style style:name="List4Level4" style:family="text">
      <style:text-properties style:font-name="Symbol" fo:font-size="10pt" style:font-size-asian="10pt"/>
    </style:style>
    <style:style style:name="List4Level5" style:family="text">
      <style:text-properties style:font-name="Symbol" fo:font-size="10pt" style:font-size-asian="10pt"/>
    </style:style>
    <style:style style:name="List4Level6" style:family="text">
      <style:text-properties style:font-name="Symbol" fo:font-size="10pt" style:font-size-asian="10pt"/>
    </style:style>
    <style:style style:name="List4Level7" style:family="text">
      <style:text-properties style:font-name="Symbol" fo:font-size="10pt" style:font-size-asian="10pt"/>
    </style:style>
    <style:style style:name="List4Level8" style:family="text">
      <style:text-properties style:font-name="Symbol" fo:font-size="10pt" style:font-size-asian="10pt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Level0" style:family="text">
      <style:text-properties style:font-name="Symbol" fo:font-size="10pt" style:font-size-asian="10pt"/>
    </style:style>
    <style:style style:name="List5Level1" style:family="text">
      <style:text-properties style:font-name="Symbol" fo:font-size="10pt" style:font-size-asian="10pt"/>
    </style:style>
    <style:style style:name="List5Level2" style:family="text">
      <style:text-properties style:font-name="Symbol" fo:font-size="10pt" style:font-size-asian="10pt"/>
    </style:style>
    <style:style style:name="List5Level3" style:family="text">
      <style:text-properties style:font-name="Symbol" fo:font-size="10pt" style:font-size-asian="10pt"/>
    </style:style>
    <style:style style:name="List5Level4" style:family="text">
      <style:text-properties style:font-name="Symbol" fo:font-size="10pt" style:font-size-asian="10pt"/>
    </style:style>
    <style:style style:name="List5Level5" style:family="text">
      <style:text-properties style:font-name="Symbol" fo:font-size="10pt" style:font-size-asian="10pt"/>
    </style:style>
    <style:style style:name="List5Level6" style:family="text">
      <style:text-properties style:font-name="Symbol" fo:font-size="10pt" style:font-size-asian="10pt"/>
    </style:style>
    <style:style style:name="List5Level7" style:family="text">
      <style:text-properties style:font-name="Symbol" fo:font-size="10pt" style:font-size-asian="10pt"/>
    </style:style>
    <style:style style:name="List5Level8" style:family="text">
      <style:text-properties style:font-name="Symbol" fo:font-size="10pt" style:font-size-asian="10pt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6Level0" style:family="text">
      <style:text-properties style:font-name="Symbol" fo:font-size="10pt" style:font-size-asian="10pt"/>
    </style:style>
    <style:style style:name="List6Level1" style:family="text">
      <style:text-properties style:font-name="Symbol" fo:font-size="10pt" style:font-size-asian="10pt"/>
    </style:style>
    <style:style style:name="List6Level2" style:family="text">
      <style:text-properties style:font-name="Symbol" fo:font-size="10pt" style:font-size-asian="10pt"/>
    </style:style>
    <style:style style:name="List6Level3" style:family="text">
      <style:text-properties style:font-name="Symbol" fo:font-size="10pt" style:font-size-asian="10pt"/>
    </style:style>
    <style:style style:name="List6Level4" style:family="text">
      <style:text-properties style:font-name="Symbol" fo:font-size="10pt" style:font-size-asian="10pt"/>
    </style:style>
    <style:style style:name="List6Level5" style:family="text">
      <style:text-properties style:font-name="Symbol" fo:font-size="10pt" style:font-size-asian="10pt"/>
    </style:style>
    <style:style style:name="List6Level6" style:family="text">
      <style:text-properties style:font-name="Symbol" fo:font-size="10pt" style:font-size-asian="10pt"/>
    </style:style>
    <style:style style:name="List6Level7" style:family="text">
      <style:text-properties style:font-name="Symbol" fo:font-size="10pt" style:font-size-asian="10pt"/>
    </style:style>
    <style:style style:name="List6Level8" style:family="text">
      <style:text-properties style:font-name="Symbol" fo:font-size="10pt" style:font-size-asian="10pt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7Level0" style:family="text">
      <style:text-properties style:font-name="Symbol" fo:font-size="10pt" style:font-size-asian="10pt"/>
    </style:style>
    <style:style style:name="List7Level1" style:family="text">
      <style:text-properties style:font-name="Symbol" fo:font-size="10pt" style:font-size-asian="10pt"/>
    </style:style>
    <style:style style:name="List7Level2" style:family="text">
      <style:text-properties style:font-name="Symbol" fo:font-size="10pt" style:font-size-asian="10pt"/>
    </style:style>
    <style:style style:name="List7Level3" style:family="text">
      <style:text-properties style:font-name="Symbol" fo:font-size="10pt" style:font-size-asian="10pt"/>
    </style:style>
    <style:style style:name="List7Level4" style:family="text">
      <style:text-properties style:font-name="Symbol" fo:font-size="10pt" style:font-size-asian="10pt"/>
    </style:style>
    <style:style style:name="List7Level5" style:family="text">
      <style:text-properties style:font-name="Symbol" fo:font-size="10pt" style:font-size-asian="10pt"/>
    </style:style>
    <style:style style:name="List7Level6" style:family="text">
      <style:text-properties style:font-name="Symbol" fo:font-size="10pt" style:font-size-asian="10pt"/>
    </style:style>
    <style:style style:name="List7Level7" style:family="text">
      <style:text-properties style:font-name="Symbol" fo:font-size="10pt" style:font-size-asian="10pt"/>
    </style:style>
    <style:style style:name="List7Level8" style:family="text">
      <style:text-properties style:font-name="Symbol" fo:font-size="10pt" style:font-size-asian="10pt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8Level0" style:family="text">
      <style:text-properties style:font-name="Symbol" fo:font-size="10pt" style:font-size-asian="10pt"/>
    </style:style>
    <style:style style:name="List8Level2" style:family="text">
      <style:text-properties style:font-name="Symbol" fo:font-size="10pt" style:font-size-asian="10pt"/>
    </style:style>
    <style:style style:name="List8Level3" style:family="text">
      <style:text-properties style:font-name="Symbol" fo:font-size="10pt" style:font-size-asian="10pt"/>
    </style:style>
    <style:style style:name="List8Level4" style:family="text">
      <style:text-properties style:font-name="Symbol" fo:font-size="10pt" style:font-size-asian="10pt"/>
    </style:style>
    <style:style style:name="List8Level5" style:family="text">
      <style:text-properties style:font-name="Symbol" fo:font-size="10pt" style:font-size-asian="10pt"/>
    </style:style>
    <style:style style:name="List8Level6" style:family="text">
      <style:text-properties style:font-name="Symbol" fo:font-size="10pt" style:font-size-asian="10pt"/>
    </style:style>
    <style:style style:name="List8Level7" style:family="text">
      <style:text-properties style:font-name="Symbol" fo:font-size="10pt" style:font-size-asian="10pt"/>
    </style:style>
    <style:style style:name="List8Level8" style:family="text">
      <style:text-properties style:font-name="Symbol" fo:font-size="10pt" style:font-size-asian="10pt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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Symbol" fo:font-size="10pt" style:font-size-asian="10pt"/>
    </style:style>
    <style:style style:name="List9Level2" style:family="text">
      <style:text-properties style:font-name="Symbol" fo:font-size="10pt" style:font-size-asian="10pt"/>
    </style:style>
    <style:style style:name="List9Level3" style:family="text">
      <style:text-properties style:font-name="Symbol" fo:font-size="10pt" style:font-size-asian="10pt"/>
    </style:style>
    <style:style style:name="List9Level4" style:family="text">
      <style:text-properties style:font-name="Symbol" fo:font-size="10pt" style:font-size-asian="10pt"/>
    </style:style>
    <style:style style:name="List9Level5" style:family="text">
      <style:text-properties style:font-name="Symbol" fo:font-size="10pt" style:font-size-asian="10pt"/>
    </style:style>
    <style:style style:name="List9Level6" style:family="text">
      <style:text-properties style:font-name="Symbol" fo:font-size="10pt" style:font-size-asian="10pt"/>
    </style:style>
    <style:style style:name="List9Level7" style:family="text">
      <style:text-properties style:font-name="Symbol" fo:font-size="10pt" style:font-size-asian="10pt"/>
    </style:style>
    <style:style style:name="List9Level8" style:family="text">
      <style:text-properties style:font-name="Symbol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0Level0" style:family="text">
      <style:text-properties style:font-name="Symbol" fo:font-size="10pt" style:font-size-asian="10pt"/>
    </style:style>
    <style:style style:name="List10Level1" style:family="text">
      <style:text-properties style:font-name="Symbol" fo:font-size="10pt" style:font-size-asian="10pt"/>
    </style:style>
    <style:style style:name="List10Level2" style:family="text">
      <style:text-properties style:font-name="Symbol" fo:font-size="10pt" style:font-size-asian="10pt"/>
    </style:style>
    <style:style style:name="List10Level3" style:family="text">
      <style:text-properties style:font-name="Symbol" fo:font-size="10pt" style:font-size-asian="10pt"/>
    </style:style>
    <style:style style:name="List10Level4" style:family="text">
      <style:text-properties style:font-name="Symbol" fo:font-size="10pt" style:font-size-asian="10pt"/>
    </style:style>
    <style:style style:name="List10Level5" style:family="text">
      <style:text-properties style:font-name="Symbol" fo:font-size="10pt" style:font-size-asian="10pt"/>
    </style:style>
    <style:style style:name="List10Level6" style:family="text">
      <style:text-properties style:font-name="Symbol" fo:font-size="10pt" style:font-size-asian="10pt"/>
    </style:style>
    <style:style style:name="List10Level7" style:family="text">
      <style:text-properties style:font-name="Symbol" fo:font-size="10pt" style:font-size-asian="10pt"/>
    </style:style>
    <style:style style:name="List10Level8" style:family="text">
      <style:text-properties style:font-name="Symbol" fo:font-size="10pt" style:font-size-asian="10pt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1Level0" style:family="text">
      <style:text-properties style:font-name="Symbol" fo:font-size="10pt" style:font-size-asian="10pt"/>
    </style:style>
    <style:style style:name="List11Level1" style:family="text">
      <style:text-properties style:font-name="Symbol" fo:font-size="10pt" style:font-size-asian="10pt"/>
    </style:style>
    <style:style style:name="List11Level2" style:family="text">
      <style:text-properties style:font-name="Symbol" fo:font-size="10pt" style:font-size-asian="10pt"/>
    </style:style>
    <style:style style:name="List11Level3" style:family="text">
      <style:text-properties style:font-name="Symbol" fo:font-size="10pt" style:font-size-asian="10pt"/>
    </style:style>
    <style:style style:name="List11Level4" style:family="text">
      <style:text-properties style:font-name="Symbol" fo:font-size="10pt" style:font-size-asian="10pt"/>
    </style:style>
    <style:style style:name="List11Level5" style:family="text">
      <style:text-properties style:font-name="Symbol" fo:font-size="10pt" style:font-size-asian="10pt"/>
    </style:style>
    <style:style style:name="List11Level6" style:family="text">
      <style:text-properties style:font-name="Symbol" fo:font-size="10pt" style:font-size-asian="10pt"/>
    </style:style>
    <style:style style:name="List11Level7" style:family="text">
      <style:text-properties style:font-name="Symbol" fo:font-size="10pt" style:font-size-asian="10pt"/>
    </style:style>
    <style:style style:name="List11Level8" style:family="text">
      <style:text-properties style:font-name="Symbol" fo:font-size="10pt" style:font-size-asian="10pt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Symbol" fo:font-size="10pt" style:font-size-asian="10pt"/>
    </style:style>
    <style:style style:name="List12Level2" style:family="text">
      <style:text-properties style:font-name="Symbol" fo:font-size="10pt" style:font-size-asian="10pt"/>
    </style:style>
    <style:style style:name="List12Level3" style:family="text">
      <style:text-properties style:font-name="Symbol" fo:font-size="10pt" style:font-size-asian="10pt"/>
    </style:style>
    <style:style style:name="List12Level4" style:family="text">
      <style:text-properties style:font-name="Symbol" fo:font-size="10pt" style:font-size-asian="10pt"/>
    </style:style>
    <style:style style:name="List12Level5" style:family="text">
      <style:text-properties style:font-name="Symbol" fo:font-size="10pt" style:font-size-asian="10pt"/>
    </style:style>
    <style:style style:name="List12Level6" style:family="text">
      <style:text-properties style:font-name="Symbol" fo:font-size="10pt" style:font-size-asian="10pt"/>
    </style:style>
    <style:style style:name="List12Level7" style:family="text">
      <style:text-properties style:font-name="Symbol" fo:font-size="10pt" style:font-size-asian="10pt"/>
    </style:style>
    <style:style style:name="List12Level8" style:family="text">
      <style:text-properties style:font-name="Symbol" fo:font-size="10pt" style:font-size-asian="10pt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fo:font-weight="normal" style:font-weight-asian="normal" style:font-weight-complex="normal"/>
    </style:style>
    <style:style style:name="List14Level1" style:family="text">
      <style:text-properties style:font-name="Courier New" style:font-name-asian="Courier New" style:font-name-complex="Courier New"/>
    </style:style>
    <style:style style:name="List14Level2" style:family="text">
      <style:text-properties style:font-name="Noto Sans Symbols" style:font-name-asian="Noto Sans Symbols" style:font-name-complex="Noto Sans Symbols"/>
    </style:style>
    <style:style style:name="List14Level3" style:family="text">
      <style:text-properties style:font-name="Noto Sans Symbols" style:font-name-asian="Noto Sans Symbols" style:font-name-complex="Noto Sans Symbols"/>
    </style:style>
    <style:style style:name="List14Level4" style:family="text">
      <style:text-properties style:font-name="Courier New" style:font-name-asian="Courier New" style:font-name-complex="Courier New"/>
    </style:style>
    <style:style style:name="List14Level5" style:family="text">
      <style:text-properties style:font-name="Noto Sans Symbols" style:font-name-asian="Noto Sans Symbols" style:font-name-complex="Noto Sans Symbols"/>
    </style:style>
    <style:style style:name="List14Level6" style:family="text">
      <style:text-properties style:font-name="Noto Sans Symbols" style:font-name-asian="Noto Sans Symbols" style:font-name-complex="Noto Sans Symbols"/>
    </style:style>
    <style:style style:name="List14Level7" style:family="text">
      <style:text-properties style:font-name="Courier New" style:font-name-asian="Courier New" style:font-name-complex="Courier New"/>
    </style:style>
    <style:style style:name="List14Level8" style:family="text">
      <style:text-properties style:font-name="Noto Sans Symbols" style:font-name-asian="Noto Sans Symbols" style:font-name-complex="Noto Sans Symbols"/>
    </style:style>
    <text:list-style style:name="LS14">
      <text:list-level-style-number style:num-format="a" text:style-name="List1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●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Noto Sans Symbols" style:font-name-asian="Noto Sans Symbols" style:font-name-complex="Noto Sans Symbols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asian="Courier New" style:font-name-complex="Courier New"/>
      </text:list-level-style-bullet>
      <text:list-level-style-bullet text:bullet-char="▪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Noto Sans Symbols" style:font-name-asian="Noto Sans Symbols" style:font-name-complex="Noto Sans Symbol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Courier New" fo:font-size="10pt" style:font-size-asian="10pt"/>
    </style:style>
    <style:style style:name="List18Level2" style:family="text">
      <style:text-properties style:font-name="Wingdings" fo:font-size="10pt" style:font-size-asian="10pt"/>
    </style:style>
    <style:style style:name="List18Level3" style:family="text">
      <style:text-properties style:font-name="Wingdings" fo:font-size="10pt" style:font-size-asian="10pt"/>
    </style:style>
    <style:style style:name="List18Level4" style:family="text">
      <style:text-properties style:font-name="Wingdings" fo:font-size="10pt" style:font-size-asian="10pt"/>
    </style:style>
    <style:style style:name="List18Level5" style:family="text">
      <style:text-properties style:font-name="Wingdings" fo:font-size="10pt" style:font-size-asian="10pt"/>
    </style:style>
    <style:style style:name="List18Level6" style:family="text">
      <style:text-properties style:font-name="Wingdings" fo:font-size="10pt" style:font-size-asian="10pt"/>
    </style:style>
    <style:style style:name="List18Level7" style:family="text">
      <style:text-properties style:font-name="Wingdings" fo:font-size="10pt" style:font-size-asian="10pt"/>
    </style:style>
    <style:style style:name="List18Level8" style:family="text">
      <style:text-properties style:font-name="Wingdings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9Level0" style:family="text">
      <style:text-properties style:font-name="Symbol" fo:font-size="10pt" style:font-size-asian="10pt"/>
    </style:style>
    <style:style style:name="List19Level1" style:family="text">
      <style:text-properties style:font-name="Courier New" fo:font-size="10pt" style:font-size-asian="10pt"/>
    </style:style>
    <style:style style:name="List19Level2" style:family="text">
      <style:text-properties style:font-name="Wingdings" fo:font-size="10pt" style:font-size-asian="10pt"/>
    </style:style>
    <style:style style:name="List19Level3" style:family="text">
      <style:text-properties style:font-name="Wingdings" fo:font-size="10pt" style:font-size-asian="10pt"/>
    </style:style>
    <style:style style:name="List19Level4" style:family="text">
      <style:text-properties style:font-name="Wingdings" fo:font-size="10pt" style:font-size-asian="10pt"/>
    </style:style>
    <style:style style:name="List19Level5" style:family="text">
      <style:text-properties style:font-name="Wingdings" fo:font-size="10pt" style:font-size-asian="10pt"/>
    </style:style>
    <style:style style:name="List19Level6" style:family="text">
      <style:text-properties style:font-name="Wingdings" fo:font-size="10pt" style:font-size-asian="10pt"/>
    </style:style>
    <style:style style:name="List19Level7" style:family="text">
      <style:text-properties style:font-name="Wingdings" fo:font-size="10pt" style:font-size-asian="10pt"/>
    </style:style>
    <style:style style:name="List19Level8" style:family="text">
      <style:text-properties style:font-name="Wingdings" fo:font-size="10pt" style:font-size-asian="10pt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0Level0" style:family="text">
      <style:text-properties style:font-name="Symbol" fo:font-size="10pt" style:font-size-asian="10pt"/>
    </style:style>
    <style:style style:name="List20Level1" style:family="text">
      <style:text-properties style:font-name="Courier New" fo:font-size="10pt" style:font-size-asian="10pt"/>
    </style:style>
    <style:style style:name="List20Level2" style:family="text">
      <style:text-properties style:font-name="Wingdings" fo:font-size="10pt" style:font-size-asian="10pt"/>
    </style:style>
    <style:style style:name="List20Level3" style:family="text">
      <style:text-properties style:font-name="Wingdings" fo:font-size="10pt" style:font-size-asian="10pt"/>
    </style:style>
    <style:style style:name="List20Level4" style:family="text">
      <style:text-properties style:font-name="Wingdings" fo:font-size="10pt" style:font-size-asian="10pt"/>
    </style:style>
    <style:style style:name="List20Level5" style:family="text">
      <style:text-properties style:font-name="Wingdings" fo:font-size="10pt" style:font-size-asian="10pt"/>
    </style:style>
    <style:style style:name="List20Level6" style:family="text">
      <style:text-properties style:font-name="Wingdings" fo:font-size="10pt" style:font-size-asian="10pt"/>
    </style:style>
    <style:style style:name="List20Level7" style:family="text">
      <style:text-properties style:font-name="Wingdings" fo:font-size="10pt" style:font-size-asian="10pt"/>
    </style:style>
    <style:style style:name="List20Level8" style:family="text">
      <style:text-properties style:font-name="Wingdings" fo:font-size="10pt" style:font-size-asian="10pt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Courier New" fo:font-size="10pt" style:font-size-asian="10pt"/>
    </style:style>
    <style:style style:name="List27Level2" style:family="text">
      <style:text-properties style:font-name="Wingdings" fo:font-size="10pt" style:font-size-asian="10pt"/>
    </style:style>
    <style:style style:name="List27Level3" style:family="text">
      <style:text-properties style:font-name="Wingdings" fo:font-size="10pt" style:font-size-asian="10pt"/>
    </style:style>
    <style:style style:name="List27Level4" style:family="text">
      <style:text-properties style:font-name="Wingdings" fo:font-size="10pt" style:font-size-asian="10pt"/>
    </style:style>
    <style:style style:name="List27Level5" style:family="text">
      <style:text-properties style:font-name="Wingdings" fo:font-size="10pt" style:font-size-asian="10pt"/>
    </style:style>
    <style:style style:name="List27Level6" style:family="text">
      <style:text-properties style:font-name="Wingdings" fo:font-size="10pt" style:font-size-asian="10pt"/>
    </style:style>
    <style:style style:name="List27Level7" style:family="text">
      <style:text-properties style:font-name="Wingdings" fo:font-size="10pt" style:font-size-asian="10pt"/>
    </style:style>
    <style:style style:name="List27Level8" style:family="text">
      <style:text-properties style:font-name="Wingdings" fo:font-size="10pt" style:font-size-asian="10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Courier New" style:font-name-complex="Courier New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o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Symbol" fo:font-size="10pt" style:font-size-asian="10pt"/>
    </style:style>
    <style:style style:name="List34Level2" style:family="text">
      <style:text-properties style:font-name="Symbol" fo:font-size="10pt" style:font-size-asian="10pt"/>
    </style:style>
    <style:style style:name="List34Level3" style:family="text">
      <style:text-properties style:font-name="Symbol" fo:font-size="10pt" style:font-size-asian="10pt"/>
    </style:style>
    <style:style style:name="List34Level4" style:family="text">
      <style:text-properties style:font-name="Symbol" fo:font-size="10pt" style:font-size-asian="10pt"/>
    </style:style>
    <style:style style:name="List34Level5" style:family="text">
      <style:text-properties style:font-name="Symbol" fo:font-size="10pt" style:font-size-asian="10pt"/>
    </style:style>
    <style:style style:name="List34Level6" style:family="text">
      <style:text-properties style:font-name="Symbol" fo:font-size="10pt" style:font-size-asian="10pt"/>
    </style:style>
    <style:style style:name="List34Level7" style:family="text">
      <style:text-properties style:font-name="Symbol" fo:font-size="10pt" style:font-size-asian="10pt"/>
    </style:style>
    <style:style style:name="List34Level8" style:family="text">
      <style:text-properties style:font-name="Symbol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Symbol" fo:font-size="10pt" style:font-size-asian="10pt"/>
    </style:style>
    <style:style style:name="List35Level2" style:family="text">
      <style:text-properties style:font-name="Symbol" fo:font-size="10pt" style:font-size-asian="10pt"/>
    </style:style>
    <style:style style:name="List35Level3" style:family="text">
      <style:text-properties style:font-name="Symbol" fo:font-size="10pt" style:font-size-asian="10pt"/>
    </style:style>
    <style:style style:name="List35Level4" style:family="text">
      <style:text-properties style:font-name="Symbol" fo:font-size="10pt" style:font-size-asian="10pt"/>
    </style:style>
    <style:style style:name="List35Level5" style:family="text">
      <style:text-properties style:font-name="Symbol" fo:font-size="10pt" style:font-size-asian="10pt"/>
    </style:style>
    <style:style style:name="List35Level6" style:family="text">
      <style:text-properties style:font-name="Symbol" fo:font-size="10pt" style:font-size-asian="10pt"/>
    </style:style>
    <style:style style:name="List35Level7" style:family="text">
      <style:text-properties style:font-name="Symbol" fo:font-size="10pt" style:font-size-asian="10pt"/>
    </style:style>
    <style:style style:name="List35Level8" style:family="text">
      <style:text-properties style:font-name="Symbol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3.161cm" svg:height="0.96cm" draw:style-name="FR1" text:anchor-type="page" draw:z-index="4"><draw:text-box fo:min-height="0.96cm"><text:p text:style-name="P2"><text:span text:style-name="T2_1">OFFICIAL-SENSITIVE</text:span></text:p></draw:text-box><svg:desc>OFFICIAL-SENSITIVE</svg:desc></draw:frame></text:p>
      </style:header>
      <style:footer>
        <text:p text:style-name="P3"><draw:frame svg:x="0cm" svg:y="0cm" svg:width="3.161cm" svg:height="0.96cm" draw:style-name="FR2" text:anchor-type="page" draw:z-index="10"><draw:text-box fo:min-height="0.96cm"><text:p text:style-name="P4"><text:span text:style-name="T4_1">OFFICIAL-SENSITIVE</text:span></text:p></draw:text-box><svg:desc>OFFICIAL-SENSITIV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Kate O'Shea</meta:initial-creator>
    <meta:creation-date>2025-12-17T16:49:00</meta:creation-date>
    <dc:creator>Kate O'Shea</dc:creator>
    <dc:date>2025-12-17T16:49:00</dc:date>
    <meta:editing-cycles>2</meta:editing-cycles>
    <meta:editing-duration>PT11M</meta:editing-duration>
    <meta:document-statistic meta:page-count="47" meta:paragraph-count="1778" meta:row-count="4086" meta:word-count="18576" meta:character-count="106707" meta:non-whitespace-character-count="89909"/>
    <meta:user-defined meta:name="Business Document Type">Annual review</meta:user-defined>
    <meta:user-defined meta:name="ClassificationContentMarkingFooterFontProps">#000000,10,Aptos</meta:user-defined>
    <meta:user-defined meta:name="ClassificationContentMarkingFooterShapeIds">7c1511a4,3cb5eb9a,7aa8d642</meta:user-defined>
    <meta:user-defined meta:name="ClassificationContentMarkingFooterText">OFFICIAL-SENSITIVE</meta:user-defined>
    <meta:user-defined meta:name="ClassificationContentMarkingHeaderFontProps">#000000,10,Aptos</meta:user-defined>
    <meta:user-defined meta:name="ClassificationContentMarkingHeaderShapeIds">318254cc,3a177f86,4379f236</meta:user-defined>
    <meta:user-defined meta:name="ClassificationContentMarkingHeaderText">OFFICIAL-SENSITIVE</meta:user-defined>
    <meta:user-defined meta:name="ContentTypeId">0x010100A9E804AD2130B047BEB1B1355903FA590700157C4C1DC8614844948F8135AC2798C9</meta:user-defined>
    <meta:user-defined meta:name="docLang">en</meta:user-defined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