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T1_2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687cm"/>
    </style:style>
    <style:style style:name="Column5" style:family="table-column">
      <style:table-column-properties style:column-width="1.951cm"/>
    </style:style>
    <style:style style:name="Column6" style:family="table-column">
      <style:table-column-properties style:column-width="1.951cm"/>
    </style:style>
    <style:style style:name="Column7" style:family="table-column">
      <style:table-column-properties style:column-width="1.951cm"/>
    </style:style>
    <style:style style:name="Column8" style:family="table-column">
      <style:table-column-properties style:column-width="1.272cm"/>
    </style:style>
    <style:style style:name="Column9" style:family="table-column">
      <style:table-column-properties style:column-width="1.272cm"/>
    </style:style>
    <style:style style:name="Column10" style:family="table-column">
      <style:table-column-properties style:column-width="1.274cm"/>
    </style:style>
    <style:style style:name="Column11" style:family="table-column">
      <style:table-column-properties style:column-width="1.274cm"/>
    </style:style>
    <style:style style:name="Column12" style:family="table-column">
      <style:table-column-properties style:column-width="1.274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0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4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4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Normal">
      <style:paragraph-properties fo:keep-with-next="always"/>
    </style:style>
    <style:style style:name="T45_1" style:family="text">
      <style:text-properties fo:font-size="14pt" style:font-size-asian="14pt" style:font-size-complex="14pt" fo:font-weight="bold" style:font-weight-asian="bold" style:font-weight-complex="bold"/>
    </style:style>
    <style:style style:name="P46" style:family="paragraph" style:parent-style-name="Normal">
      <style:text-properties fo:font-size="11pt" style:font-size-asian="11pt" style:font-size-complex="11pt" fo:font-weight="bold" style:font-weight-asian="bold"/>
    </style:style>
    <style:style style:name="P47" style:family="paragraph" style:parent-style-name="Normal"/>
    <style:style style:name="T47_1" style:family="text">
      <style:text-properties fo:font-size="11pt" style:font-size-asian="11pt" style:font-size-complex="11pt" fo:font-weight="bold" style:font-weight-asian="bold" style:font-weight-complex="bold"/>
    </style:style>
    <style:style style:name="P48" style:family="paragraph" style:parent-style-name="Normal">
      <style:text-properties fo:font-size="10pt" style:font-size-asian="10pt" style:font-name-complex="Arial" style:font-size-complex="11pt"/>
    </style:style>
    <style:style style:name="P49" style:family="paragraph" style:parent-style-name="paragraph">
      <style:paragraph-properties fo:text-align="justify" fo:line-height="115%" fo:margin-top="0cm"/>
    </style:style>
    <style:style style:name="T49_1" style:family="text" style:parent-style-name="Base_20_Para_20_Char">
      <style:text-properties fo:font-size="10pt" style:font-size-asian="10pt" style:font-size-complex="10pt" fo:language-asian="en" fo:country-asian="US"/>
    </style:style>
    <style:style style:name="T49_2" style:family="text" style:parent-style-name="Base_20_Para_20_Char">
      <style:text-properties fo:font-size="10pt" style:font-size-asian="10pt" style:font-size-complex="10pt" fo:language-asian="en" fo:country-asian="US"/>
    </style:style>
    <style:style style:name="T49_3" style:family="text" style:parent-style-name="Base_20_Para_20_Char">
      <style:text-properties fo:font-size="10pt" style:font-size-asian="10pt" style:font-size-complex="10pt" fo:language-asian="en" fo:country-asian="US"/>
    </style:style>
    <style:style style:name="T49_4" style:family="text" style:parent-style-name="Base_20_Para_20_Char">
      <style:text-properties fo:font-size="10pt" style:font-size-asian="10pt" style:font-size-complex="10pt" fo:language-asian="en" fo:country-asian="US"/>
    </style:style>
    <style:style style:name="T49_5" style:family="text" style:parent-style-name="Base_20_Para_20_Char">
      <style:text-properties fo:font-size="10pt" style:font-size-asian="10pt" style:font-size-complex="10pt" fo:language-asian="en" fo:country-asian="US"/>
    </style:style>
    <style:style style:name="T49_6" style:family="text" style:parent-style-name="Base_20_Para_20_Char">
      <style:text-properties fo:font-size="10pt" style:font-size-asian="10pt" style:font-size-complex="10pt" fo:language-asian="en" fo:country-asian="US"/>
    </style:style>
    <style:style style:name="T49_7" style:family="text" style:parent-style-name="Base_20_Para_20_Char">
      <style:text-properties fo:font-size="10pt" style:font-size-asian="10pt" style:font-size-complex="10pt" fo:language-asian="en" fo:country-asian="US"/>
    </style:style>
    <style:style style:name="T49_8" style:family="text" style:parent-style-name="Base_20_Para_20_Char">
      <style:text-properties fo:font-size="10pt" style:font-size-asian="10pt" style:font-size-complex="10pt" fo:language-asian="en" fo:country-asian="US"/>
    </style:style>
    <style:style style:name="T49_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49_10" style:family="text" style:parent-style-name="eop">
      <style:text-properties fo:font-size="10pt" style:font-size-asian="10pt" style:font-size-complex="10pt"/>
    </style:style>
    <style:style style:name="P50" style:family="paragraph" style:parent-style-name="paragraph">
      <style:paragraph-properties fo:text-align="justify" fo:line-height="115%" fo:margin-top="0cm"/>
      <style:text-properties fo:color="#000000" style:font-name="Arial" fo:font-size="10pt" style:font-size-asian="10pt" style:font-name-complex="Arial" style:font-size-complex="10pt" fo:language-asian="en" fo:country-asian="US"/>
    </style:style>
    <style:style style:name="P51" style:family="paragraph" style:parent-style-name="paragraph">
      <style:paragraph-properties fo:text-align="justify" fo:line-height="115%" fo:margin-top="0cm"/>
    </style:style>
    <style:style style:name="T51_1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2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3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4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5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6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7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8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9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1_1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1_11" style:family="text" style:parent-style-name="eop">
      <style:text-properties fo:font-size="10pt" style:font-size-asian="10pt" style:font-size-complex="10pt"/>
    </style:style>
    <style:style style:name="T51_12" style:family="text" style:parent-style-name="eop">
      <style:text-properties style:font-name="Arial" fo:font-size="10pt" style:font-size-asian="10pt" style:font-name-complex="Arial" style:font-size-complex="10pt"/>
    </style:style>
    <style:style style:name="P52" style:family="paragraph" style:parent-style-name="paragraph">
      <style:paragraph-properties fo:text-align="justify" fo:line-height="115%" fo:margin-top="0cm"/>
      <style:text-properties style:font-name="Arial" fo:font-size="10pt" style:font-size-asian="10pt" style:font-name-complex="Arial" style:font-size-complex="10pt"/>
    </style:style>
    <style:style style:name="T52_1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2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3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4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5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6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7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8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2_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2_1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2_11" style:family="text" style:parent-style-name="normaltextrun">
      <style:text-properties style:font-name="Arial" fo:font-size="10pt" style:font-size-asian="10pt" style:font-name-complex="Arial" style:font-size-complex="10pt"/>
    </style:style>
    <style:style style:name="P53" style:family="paragraph" style:parent-style-name="paragraph">
      <style:paragraph-properties fo:text-align="justify" fo:line-height="115%" fo:margin-top="0cm" fo:margin-left="1.27cm"/>
      <style:text-properties style:font-name="Arial" fo:font-size="10pt" style:font-size-asian="10pt" style:font-name-complex="Arial" style:font-size-complex="10pt"/>
    </style:style>
    <style:style style:name="P54" style:family="paragraph" style:parent-style-name="paragraph">
      <style:paragraph-properties fo:text-align="justify" fo:line-height="115%" fo:margin-top="0cm" fo:margin-bottom="0cm"/>
    </style:style>
    <style:style style:name="T54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7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8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1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1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1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1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4_14" style:family="text" style:parent-style-name="paragraph">
      <style:text-properties style:font-name="Arial" fo:font-size="10pt" style:font-size-asian="10pt" style:font-name-complex="Arial" style:font-size-complex="10pt"/>
    </style:style>
    <style:style style:name="P55" style:family="paragraph" style:parent-style-name="Footnote_20_text"/>
    <style:style style:name="T55_1" style:family="text"/>
    <style:style style:name="T55_2" style:family="text">
      <style:text-properties fo:font-size="8pt" style:font-size-asian="8pt" style:font-size-complex="8pt"/>
    </style:style>
    <style:style style:name="T55_3" style:family="text">
      <style:text-properties fo:font-size="8pt" style:font-size-asian="8pt" style:font-size-complex="8pt"/>
    </style:style>
    <style:style style:name="T55_4" style:family="text">
      <style:text-properties fo:font-size="8pt" style:font-size-asian="8pt" style:font-size-complex="8pt"/>
    </style:style>
    <style:style style:name="T55_5" style:family="text">
      <style:text-properties fo:font-size="8pt" style:font-size-asian="8pt" style:font-size-complex="8pt"/>
    </style:style>
    <style:style style:name="T55_6" style:family="text">
      <style:text-properties fo:font-size="8pt" style:font-size-asian="8pt" style:font-size-complex="8pt"/>
    </style:style>
    <style:style style:name="T55_7" style:family="text">
      <style:text-properties fo:font-size="8pt" style:font-size-asian="8pt" style:font-size-complex="8pt"/>
    </style:style>
    <style:style style:name="T55_8" style:family="text">
      <style:text-properties fo:font-size="8pt" style:font-size-asian="8pt" style:font-size-complex="8pt"/>
    </style:style>
    <style:style style:name="T55_9" style:family="text">
      <style:text-properties fo:font-size="8pt" style:font-size-asian="8pt" style:font-size-complex="8pt"/>
    </style:style>
    <style:style style:name="T55_10" style:family="text">
      <style:text-properties fo:font-size="8pt" style:font-size-asian="8pt" style:font-size-complex="8pt"/>
    </style:style>
    <style:style style:name="T55_1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5_1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5_1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5_1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5_15" style:family="text" style:parent-style-name="normaltextrun">
      <style:text-properties style:font-name="Arial" fo:font-size="10pt" style:font-size-asian="10pt" style:font-name-complex="Arial" style:font-size-complex="10pt"/>
    </style:style>
    <style:style style:name="P56" style:family="paragraph" style:parent-style-name="Normal"/>
    <style:style style:name="T5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6_2" style:family="text">
      <style:text-properties fo:font-size="10pt" style:font-size-asian="10pt" style:font-name-complex="Arial" style:font-size-complex="10pt"/>
    </style:style>
    <style:style style:name="P57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color="#000000" fo:font-size="10pt" style:font-name-asian="Arial" style:font-size-asian="10pt" style:font-name-complex="Arial" style:font-size-complex="10pt"/>
    </style:style>
    <style:style style:name="T58_2" style:family="text">
      <style:text-properties fo:color="#000000" fo:font-size="10pt" style:font-name-asian="Arial" style:font-size-asian="10pt" style:font-name-complex="Arial" style:font-size-complex="10pt"/>
    </style:style>
    <style:style style:name="T58_3" style:family="text">
      <style:text-properties fo:color="#000000" fo:font-size="10pt" style:font-name-asian="Arial" style:font-size-asian="10pt" style:font-name-complex="Arial" style:font-size-complex="10pt"/>
    </style:style>
    <style:style style:name="T58_4" style:family="text">
      <style:text-properties fo:color="#000000" fo:font-size="10pt" style:font-name-asian="Arial" style:font-size-asian="10pt" style:font-name-complex="Arial" style:font-size-complex="10pt"/>
    </style:style>
    <style:style style:name="T58_5" style:family="text">
      <style:text-properties fo:color="#000000" fo:font-size="10pt" style:font-name-asian="Arial" style:font-size-asian="10pt" style:font-name-complex="Arial" style:font-size-complex="10pt"/>
    </style:style>
    <style:style style:name="T58_6" style:family="text">
      <style:text-properties fo:color="#000000" fo:font-size="10pt" style:font-name-asian="Arial" style:font-size-asian="10pt" style:font-name-complex="Arial" style:font-size-complex="10pt"/>
    </style:style>
    <style:style style:name="T58_7" style:family="text">
      <style:text-properties fo:color="#000000" fo:font-size="10pt" style:font-name-asian="Arial" style:font-size-asian="10pt" style:font-name-complex="Arial" style:font-size-complex="10pt"/>
    </style:style>
    <style:style style:name="T58_8" style:family="text">
      <style:text-properties fo:color="#000000" fo:font-size="10pt" style:font-name-asian="Arial" style:font-size-asian="10pt" style:font-name-complex="Arial" style:font-size-complex="10pt"/>
    </style:style>
    <style:style style:name="T58_9" style:family="text">
      <style:text-properties fo:color="#000000" fo:font-size="10pt" style:font-name-asian="Arial" style:font-size-asian="10pt" style:font-name-complex="Arial" style:font-size-complex="10pt"/>
    </style:style>
    <style:style style:name="T58_10" style:family="text">
      <style:text-properties fo:color="#000000" fo:font-size="10pt" style:font-name-asian="Arial" style:font-size-asian="10pt" style:font-name-complex="Arial" style:font-size-complex="10pt"/>
    </style:style>
    <style:style style:name="T58_11" style:family="text">
      <style:text-properties fo:color="#000000" fo:font-size="10pt" style:font-name-asian="Arial" style:font-size-asian="10pt" style:font-name-complex="Arial" style:font-size-complex="10pt"/>
    </style:style>
    <style:style style:name="T58_12" style:family="text">
      <style:text-properties fo:color="#000000" fo:font-size="10pt" style:font-name-asian="Arial" style:font-size-asian="10pt" style:font-name-complex="Arial" style:font-size-complex="10pt"/>
    </style:style>
    <style:style style:name="T58_13" style:family="text">
      <style:text-properties fo:color="#000000" fo:font-size="10pt" style:font-name-asian="Arial" style:font-size-asian="10pt" style:font-name-complex="Arial" style:font-size-complex="10pt"/>
    </style:style>
    <style:style style:name="T58_14" style:family="text">
      <style:text-properties fo:color="#000000" fo:font-size="10pt" style:font-name-asian="Arial" style:font-size-asian="10pt" style:font-name-complex="Arial" style:font-size-complex="10pt"/>
    </style:style>
    <style:style style:name="T58_15" style:family="text">
      <style:text-properties fo:color="#000000" fo:font-size="10pt" style:font-name-asian="Arial" style:font-size-asian="10pt" style:font-name-complex="Arial" style:font-size-complex="10pt"/>
    </style:style>
    <style:style style:name="P59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color="#000000" fo:font-size="10pt" style:font-name-asian="Arial" style:font-size-asian="10pt" style:font-name-complex="Arial" style:font-size-complex="10pt"/>
    </style:style>
    <style:style style:name="T60_2" style:family="text">
      <style:text-properties fo:color="#000000" fo:font-size="10pt" style:font-name-asian="Arial" style:font-size-asian="10pt" style:font-name-complex="Arial" style:font-size-complex="10pt"/>
    </style:style>
    <style:style style:name="T60_3" style:family="text">
      <style:text-properties fo:color="#000000" fo:font-size="10pt" style:font-name-asian="Arial" style:font-size-asian="10pt" style:font-name-complex="Arial" style:font-size-complex="10pt"/>
    </style:style>
    <style:style style:name="T60_4" style:family="text">
      <style:text-properties fo:color="#000000" fo:font-size="10pt" style:font-name-asian="Arial" style:font-size-asian="10pt" style:font-name-complex="Arial" style:font-size-complex="10pt"/>
    </style:style>
    <style:style style:name="T60_5" style:family="text">
      <style:text-properties fo:color="#000000" fo:font-size="10pt" style:font-name-asian="Arial" style:font-size-asian="10pt" style:font-name-complex="Arial" style:font-size-complex="10pt"/>
    </style:style>
    <style:style style:name="T60_6" style:family="text">
      <style:text-properties fo:color="#000000" fo:font-size="10pt" style:font-name-asian="Arial" style:font-size-asian="10pt" style:font-name-complex="Arial" style:font-size-complex="10pt"/>
    </style:style>
    <style:style style:name="T60_7" style:family="text">
      <style:text-properties fo:color="#000000" fo:font-size="10pt" style:font-name-asian="Arial" style:font-size-asian="10pt" style:font-name-complex="Arial" style:font-size-complex="10pt"/>
    </style:style>
    <style:style style:name="T60_8" style:family="text">
      <style:text-properties fo:color="#000000" fo:font-size="10pt" style:font-name-asian="Arial" style:font-size-asian="10pt" style:font-name-complex="Arial" style:font-size-complex="10pt"/>
    </style:style>
    <style:style style:name="T60_9" style:family="text">
      <style:text-properties fo:color="#000000" fo:font-size="10pt" style:font-name-asian="Arial" style:font-size-asian="10pt" style:font-name-complex="Arial" style:font-size-complex="10pt"/>
    </style:style>
    <style:style style:name="T60_10" style:family="text">
      <style:text-properties fo:color="#000000" fo:font-size="10pt" style:font-name-asian="Arial" style:font-size-asian="10pt" style:font-name-complex="Arial" style:font-size-complex="10pt"/>
    </style:style>
    <style:style style:name="T60_11" style:family="text">
      <style:text-properties fo:color="#000000" fo:font-size="10pt" style:font-name-asian="Arial" style:font-size-asian="10pt" style:font-name-complex="Arial" style:font-size-complex="10pt"/>
    </style:style>
    <style:style style:name="T60_12" style:family="text">
      <style:text-properties fo:color="#000000" fo:font-size="10pt" style:font-name-asian="Arial" style:font-size-asian="10pt" style:font-name-complex="Arial" style:font-size-complex="10pt"/>
    </style:style>
    <style:style style:name="P61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Table4" style:family="table">
      <style:table-properties table:align="left" style:width="15.903cm" fo:margin-left="0cm"/>
    </style:style>
    <style:style style:name="Column15" style:family="table-column">
      <style:table-column-properties style:column-width="3.242cm"/>
    </style:style>
    <style:style style:name="Column16" style:family="table-column">
      <style:table-column-properties style:column-width="12.661cm"/>
    </style:style>
    <style:style style:name="Row9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100%" fo:margin-bottom="0cm"/>
    </style:style>
    <style:style style:name="T6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100%" fo:margin-bottom="0cm"/>
    </style:style>
    <style:style style:name="T6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0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100%" fo:margin-bottom="0cm"/>
    </style:style>
    <style:style style:name="T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100%" fo:margin-bottom="0cm"/>
    </style:style>
    <style:style style:name="T6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1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100%" fo:margin-bottom="0cm"/>
    </style:style>
    <style:style style:name="T6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100%" fo:margin-bottom="0cm"/>
    </style:style>
    <style:style style:name="T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100%" fo:margin-bottom="0cm"/>
    </style:style>
    <style:style style:name="T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100%" fo:margin-bottom="0cm"/>
    </style:style>
    <style:style style:name="T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100%" fo:margin-bottom="0cm"/>
    </style:style>
    <style:style style:name="T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100%" fo:margin-bottom="0cm"/>
    </style:style>
    <style:style style:name="T7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font-size="10pt" style:font-size-asian="10pt" style:font-size-complex="10pt"/>
    </style:style>
    <style:style style:name="T73_2" style:family="text">
      <style:text-properties fo:font-size="10pt" style:font-size-asian="10pt" style:font-size-complex="10pt"/>
    </style:style>
    <style:style style:name="T73_3" style:family="text">
      <style:text-properties fo:font-size="10pt" style:font-size-asian="10pt" style:font-size-complex="10pt"/>
    </style:style>
    <style:style style:name="T73_4" style:family="text">
      <style:text-properties fo:font-size="10pt" style:font-size-asian="10pt" style:font-size-complex="10pt"/>
    </style:style>
    <style:style style:name="T73_5" style:family="text">
      <style:text-properties fo:font-size="10pt" style:font-size-asian="10pt" style:font-size-complex="10pt"/>
    </style:style>
    <style:style style:name="T73_6" style:family="text">
      <style:text-properties fo:font-size="10pt" style:font-size-asian="10pt" style:font-size-complex="10pt"/>
    </style:style>
    <style:style style:name="T73_7" style:family="text">
      <style:text-properties fo:font-size="10pt" style:font-size-asian="10pt" style:font-size-complex="10pt"/>
    </style:style>
    <style:style style:name="T73_8" style:family="text">
      <style:text-properties fo:font-size="10pt" style:font-size-asian="10pt" style:font-size-complex="10pt"/>
    </style:style>
    <style:style style:name="T73_9" style:family="text">
      <style:text-properties fo:font-size="10pt" style:font-size-asian="10pt" style:font-size-complex="10pt"/>
    </style:style>
    <style:style style:name="T73_10" style:family="text">
      <style:text-properties fo:font-size="10pt" style:font-size-asian="10pt" style:font-size-complex="10pt"/>
    </style:style>
    <style:style style:name="T73_11" style:family="text">
      <style:text-properties fo:font-size="10pt" style:font-size-asian="10pt" style:font-size-complex="10pt"/>
    </style:style>
    <style:style style:name="T73_12" style:family="text">
      <style:text-properties fo:font-size="10pt" style:font-size-asian="10pt" style:font-size-complex="10pt"/>
    </style:style>
    <style:style style:name="T73_13" style:family="text">
      <style:text-properties fo:font-size="10pt" style:font-size-asian="10pt" style:font-size-complex="10pt"/>
    </style:style>
    <style:style style:name="T73_14" style:family="text">
      <style:text-properties fo:font-size="10pt" style:font-size-asian="10pt" style:font-size-complex="10pt"/>
    </style:style>
    <style:style style:name="T73_15" style:family="text">
      <style:text-properties fo:font-size="10pt" style:font-size-asian="10pt" style:font-size-complex="10pt"/>
    </style:style>
    <style:style style:name="T73_16" style:family="text">
      <style:text-properties fo:font-size="10pt" style:font-size-asian="10pt" style:font-size-complex="10pt"/>
    </style:style>
    <style:style style:name="T73_17" style:family="text">
      <style:text-properties fo:font-size="10pt" style:font-size-asian="10pt" style:font-size-complex="10pt"/>
    </style:style>
    <style:style style:name="T73_18" style:family="text">
      <style:text-properties fo:font-size="10pt" style:font-size-asian="10pt" style:font-size-complex="10pt"/>
    </style:style>
    <style:style style:name="T73_19" style:family="text">
      <style:text-properties fo:font-size="10pt" style:font-size-asian="10pt" style:font-size-complex="10pt"/>
    </style:style>
    <style:style style:name="T73_20" style:family="text">
      <style:text-properties fo:font-size="10pt" style:font-size-asian="10pt" style:font-size-complex="10pt"/>
    </style:style>
    <style:style style:name="T73_21" style:family="text">
      <style:text-properties fo:font-size="10pt" style:font-size-asian="10pt" style:font-size-complex="10pt"/>
    </style:style>
    <style:style style:name="T73_22" style:family="text">
      <style:text-properties fo:font-size="10pt" style:font-size-asian="10pt" style:font-size-complex="10pt"/>
    </style:style>
    <style:style style:name="T73_23" style:family="text">
      <style:text-properties fo:font-size="10pt" style:font-size-asian="10pt" style:font-size-complex="10pt"/>
    </style:style>
    <style:style style:name="T73_24" style:family="text">
      <style:text-properties fo:font-size="10pt" style:font-size-asian="10pt" style:font-size-complex="10pt"/>
    </style:style>
    <style:style style:name="T73_25" style:family="text">
      <style:text-properties fo:font-size="10pt" style:font-size-asian="10pt" style:font-size-complex="10pt"/>
    </style:style>
    <style:style style:name="T73_26" style:family="text">
      <style:text-properties fo:font-size="10pt" style:font-size-asian="10pt" style:font-size-complex="10pt"/>
    </style:style>
    <style:style style:name="T73_27" style:family="text">
      <style:text-properties fo:font-size="10pt" style:font-size-asian="10pt" style:font-size-complex="10pt"/>
    </style:style>
    <style:style style:name="T73_28" style:family="text">
      <style:text-properties fo:font-size="10pt" style:font-size-asian="10pt" style:font-size-complex="10pt"/>
    </style:style>
    <style:style style:name="T73_29" style:family="text">
      <style:text-properties fo:font-size="10pt" style:font-size-asian="10pt" style:font-size-complex="10pt"/>
    </style:style>
    <style:style style:name="T73_30" style:family="text">
      <style:text-properties fo:font-size="10pt" style:font-size-asian="10pt" style:font-size-complex="10pt"/>
    </style:style>
    <style:style style:name="T73_31" style:family="text">
      <style:text-properties fo:font-size="10pt" style:font-size-asian="10pt" style:font-size-complex="10pt"/>
    </style:style>
    <style:style style:name="T73_32" style:family="text">
      <style:text-properties fo:font-size="10pt" style:font-size-asian="10pt" style:font-size-complex="10pt"/>
    </style:style>
    <style:style style:name="T73_33" style:family="text">
      <style:text-properties fo:font-size="10pt" style:font-size-asian="10pt" style:font-size-complex="10pt"/>
    </style:style>
    <style:style style:name="T73_34" style:family="text">
      <style:text-properties fo:font-size="10pt" style:font-size-asian="10pt" style:font-size-complex="10pt"/>
    </style:style>
    <style:style style:name="T73_35" style:family="text">
      <style:text-properties fo:font-size="10pt" style:font-size-asian="10pt" style:font-size-complex="10pt"/>
    </style:style>
    <style:style style:name="T73_36" style:family="text">
      <style:text-properties fo:font-size="10pt" style:font-size-asian="10pt" style:font-size-complex="10pt"/>
    </style:style>
    <style:style style:name="T73_37" style:family="text">
      <style:text-properties fo:font-size="10pt" style:font-size-asian="10pt" style:font-size-complex="10pt"/>
    </style:style>
    <style:style style:name="T73_38" style:family="text">
      <style:text-properties fo:font-size="10pt" style:font-size-asian="10pt" style:font-size-complex="10pt"/>
    </style:style>
    <style:style style:name="T73_39" style:family="text">
      <style:text-properties fo:font-size="10pt" style:font-size-asian="10pt" style:font-size-complex="10pt"/>
    </style:style>
    <style:style style:name="T73_40" style:family="text">
      <style:text-properties fo:font-size="10pt" style:font-size-asian="10pt" style:font-size-complex="10pt"/>
    </style:style>
    <style:style style:name="T73_41" style:family="text">
      <style:text-properties fo:font-size="10pt" style:font-size-asian="10pt" style:font-size-complex="10pt"/>
    </style:style>
    <style:style style:name="T73_42" style:family="text">
      <style:text-properties fo:font-size="10pt" style:font-size-asian="10pt" style:font-size-complex="10pt"/>
    </style:style>
    <style:style style:name="T73_43" style:family="text">
      <style:text-properties fo:font-size="10pt" style:font-size-asian="10pt" style:font-size-complex="10pt"/>
    </style:style>
    <style:style style:name="T73_44" style:family="text">
      <style:text-properties fo:font-size="10pt" style:font-size-asian="10pt" style:font-size-complex="10pt"/>
    </style:style>
    <style:style style:name="T73_45" style:family="text">
      <style:text-properties fo:font-size="10pt" style:font-size-asian="10pt" style:font-size-complex="10pt"/>
    </style:style>
    <style:style style:name="T73_46" style:family="text">
      <style:text-properties fo:font-size="10pt" style:font-size-asian="10pt" style:font-size-complex="10pt"/>
    </style:style>
    <style:style style:name="T73_47" style:family="text">
      <style:text-properties fo:font-size="10pt" style:font-size-asian="10pt" style:font-size-complex="10pt"/>
    </style:style>
    <style:style style:name="T73_48" style:family="text">
      <style:text-properties fo:font-size="10pt" style:font-size-asian="10pt" style:font-size-complex="10pt"/>
    </style:style>
    <style:style style:name="T73_49" style:family="text">
      <style:text-properties fo:font-size="10pt" style:font-size-asian="10pt" style:font-size-complex="10pt"/>
    </style:style>
    <style:style style:name="T73_50" style:family="text">
      <style:text-properties fo:font-size="10pt" style:font-size-asian="10pt" style:font-size-complex="10pt"/>
    </style:style>
    <style:style style:name="T73_51" style:family="text">
      <style:text-properties fo:font-size="10pt" style:font-size-asian="10pt" style:font-size-complex="10pt"/>
    </style:style>
    <style:style style:name="T73_52" style:family="text">
      <style:text-properties fo:font-size="10pt" style:font-size-asian="10pt" style:font-size-complex="10pt"/>
    </style:style>
    <style:style style:name="T73_53" style:family="text">
      <style:text-properties fo:font-size="10pt" style:font-size-asian="10pt" style:font-size-complex="10pt"/>
    </style:style>
    <style:style style:name="T73_54" style:family="text">
      <style:text-properties fo:font-size="10pt" style:font-size-asian="10pt" style:font-size-complex="10pt"/>
    </style:style>
    <style:style style:name="T73_55" style:family="text">
      <style:text-properties fo:font-size="10pt" style:font-size-asian="10pt" style:font-size-complex="10pt"/>
    </style:style>
    <style:style style:name="T73_56" style:family="text">
      <style:text-properties fo:font-size="10pt" style:font-size-asian="10pt" style:font-size-complex="10pt"/>
    </style:style>
    <style:style style:name="T73_57" style:family="text">
      <style:text-properties fo:font-size="10pt" style:font-size-asian="10pt" style:font-size-complex="10pt"/>
    </style:style>
    <style:style style:name="T73_58" style:family="text">
      <style:text-properties fo:font-size="10pt" style:font-size-asian="10pt" style:font-size-complex="10pt"/>
    </style:style>
    <style:style style:name="T73_59" style:family="text">
      <style:text-properties fo:font-size="10pt" style:font-size-asian="10pt" style:font-size-complex="10pt"/>
    </style:style>
    <style:style style:name="T73_60" style:family="text">
      <style:text-properties fo:font-size="10pt" style:font-size-asian="10pt" style:font-size-complex="10pt"/>
    </style:style>
    <style:style style:name="T73_61" style:family="text">
      <style:text-properties fo:font-size="10pt" style:font-size-asian="10pt" style:font-size-complex="10pt"/>
    </style:style>
    <style:style style:name="T73_62" style:family="text">
      <style:text-properties fo:font-size="10pt" style:font-size-asian="10pt" style:font-size-complex="10pt"/>
    </style:style>
    <style:style style:name="T73_63" style:family="text">
      <style:text-properties fo:font-size="10pt" style:font-size-asian="10pt" style:font-size-complex="10pt"/>
    </style:style>
    <style:style style:name="T73_64" style:family="text">
      <style:text-properties fo:font-size="10pt" style:font-size-asian="10pt" style:font-size-complex="10pt"/>
    </style:style>
    <style:style style:name="T73_65" style:family="text">
      <style:text-properties fo:font-size="10pt" style:font-size-asian="10pt" style:font-size-complex="10pt"/>
    </style:style>
    <style:style style:name="T73_66" style:family="text">
      <style:text-properties fo:font-size="10pt" style:font-size-asian="10pt" style:font-size-complex="10pt"/>
    </style:style>
    <style:style style:name="T73_67" style:family="text">
      <style:text-properties fo:font-size="10pt" style:font-size-asian="10pt" style:font-size-complex="10pt"/>
    </style:style>
    <style:style style:name="T73_68" style:family="text">
      <style:text-properties fo:font-size="10pt" style:font-size-asian="10pt" style:font-size-complex="10pt"/>
    </style:style>
    <style:style style:name="T73_69" style:family="text">
      <style:text-properties fo:font-size="10pt" style:font-size-asian="10pt" style:font-size-complex="10pt"/>
    </style:style>
    <style:style style:name="T73_70" style:family="text">
      <style:text-properties fo:font-size="10pt" style:font-size-asian="10pt" style:font-size-complex="10pt"/>
    </style:style>
    <style:style style:name="T73_71" style:family="text">
      <style:text-properties fo:font-size="10pt" style:font-size-asian="10pt" style:font-size-complex="10pt"/>
    </style:style>
    <style:style style:name="T73_72" style:family="text">
      <style:text-properties fo:font-size="10pt" style:font-size-asian="10pt" style:font-size-complex="10pt"/>
    </style:style>
    <style:style style:name="T73_73" style:family="text">
      <style:text-properties fo:font-size="10pt" style:font-size-asian="10pt" style:font-size-complex="10pt"/>
    </style:style>
    <style:style style:name="T73_74" style:family="text">
      <style:text-properties fo:font-size="10pt" style:font-name-asian="Aptos" style:font-size-asian="10pt" style:font-size-complex="10pt"/>
    </style:style>
    <style:style style:name="T73_75" style:family="text">
      <style:text-properties fo:font-size="10pt" style:font-name-asian="Aptos" style:font-size-asian="10pt" style:font-size-complex="10pt"/>
    </style:style>
    <style:style style:name="T73_76" style:family="text">
      <style:text-properties fo:font-size="10pt" style:font-name-asian="Aptos" style:font-size-asian="10pt" style:font-size-complex="10pt"/>
    </style:style>
    <style:style style:name="P7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75" style:family="paragraph" style:parent-style-name="Normal">
      <style:paragraph-properties fo:text-align="justify" fo:margin-left="1cm"/>
    </style:style>
    <style:style style:name="T75_1" style:family="text">
      <style:text-properties fo:font-size="10pt" style:font-name-asian="Aptos" style:font-size-asian="10pt" style:font-size-complex="10pt"/>
    </style:style>
    <style:style style:name="T75_2" style:family="text">
      <style:text-properties fo:font-style="italic" style:font-style-asian="italic" style:font-style-complex="italic" fo:font-size="10pt" style:font-name-asian="Aptos" style:font-size-asian="10pt" style:font-size-complex="10pt"/>
    </style:style>
    <style:style style:name="T75_3" style:family="text">
      <style:text-properties fo:font-style="italic" style:font-style-asian="italic" style:font-style-complex="italic" fo:font-size="10pt" style:font-size-asian="10pt" style:font-size-complex="10pt"/>
    </style:style>
    <style:style style:name="T75_4" style:family="text">
      <style:text-properties fo:font-style="italic" style:font-style-asian="italic" style:font-style-complex="italic" fo:font-size="10pt" style:font-name-asian="Aptos" style:font-size-asian="10pt" style:font-size-complex="10pt"/>
    </style:style>
    <style:style style:name="T75_5" style:family="text">
      <style:text-properties fo:font-style="italic" style:font-style-asian="italic" style:font-style-complex="italic" fo:font-size="10pt" style:font-size-asian="10pt" style:font-size-complex="10pt"/>
    </style:style>
    <style:style style:name="T75_6" style:family="text">
      <style:text-properties fo:font-style="italic" style:font-style-asian="italic" style:font-style-complex="italic" fo:font-size="10pt" style:font-name-asian="Aptos" style:font-size-asian="10pt" style:font-size-complex="10pt"/>
    </style:style>
    <style:style style:name="P76" style:family="paragraph" style:parent-style-name="Normal">
      <style:text-properties fo:font-size="11pt" style:font-size-asian="11pt" style:font-size-complex="11pt" fo:language="en" fo:font-weight="bold" style:font-weight-asian="bold"/>
    </style:style>
    <style:style style:name="P77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78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79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0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1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2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3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4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5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86_2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87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fo:color="#000000" fo:font-size="10pt" style:font-name-asian="Arial" style:font-size-asian="10pt" style:font-name-complex="Arial"/>
    </style:style>
    <style:style style:name="T88_2" style:family="text">
      <style:text-properties fo:color="#0b0c0c" fo:font-size="10pt" style:font-name-asian="Arial" style:font-size-asian="10pt" style:font-name-complex="Arial"/>
    </style:style>
    <style:style style:name="T88_3" style:family="text">
      <style:text-properties fo:color="#0b0c0c" fo:font-size="10pt" style:font-name-asian="Arial" style:font-size-asian="10pt" style:font-name-complex="Arial" fo:font-weight="bold" style:font-weight-asian="bold" style:font-weight-complex="bold"/>
    </style:style>
    <style:style style:name="T88_4" style:family="text">
      <style:text-properties fo:color="#0b0c0c" fo:font-size="10pt" style:font-name-asian="Arial" style:font-size-asian="10pt" style:font-name-complex="Arial"/>
    </style:style>
    <style:style style:name="T88_5" style:family="text">
      <style:text-properties fo:font-size="10pt" style:font-size-asian="10pt" style:font-name-complex="Arial"/>
    </style:style>
    <style:style style:name="T88_6" style:family="text">
      <style:text-properties fo:font-size="10pt" style:font-size-asian="10pt" style:font-name-complex="Arial"/>
    </style:style>
    <style:style style:name="T88_7" style:family="text">
      <style:text-properties fo:font-size="10pt" style:font-name-asian="Arial" style:font-size-asian="10pt" style:font-name-complex="Arial"/>
    </style:style>
    <style:style style:name="T88_8" style:family="text">
      <style:text-properties fo:font-size="10pt" style:font-name-asian="Arial" style:font-size-asian="10pt" style:font-name-complex="Arial" fo:language="en" fo:country="US"/>
    </style:style>
    <style:style style:name="P89" style:family="paragraph" style:parent-style-name="Normal">
      <style:paragraph-properties fo:text-align="justify"/>
      <style:text-properties fo:color="#000000" fo:font-size="10pt" style:font-name-asian="Arial" style:font-size-asian="10pt" style:font-name-complex="Arial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font-size="10pt" style:font-size-asian="10pt" style:font-name-complex="Arial"/>
    </style:style>
    <style:style style:name="T90_2" style:family="text">
      <style:text-properties fo:font-size="10pt" style:font-size-asian="10pt" style:font-name-complex="Arial" fo:font-weight="bold" style:font-weight-asian="bold" style:font-weight-complex="bold"/>
    </style:style>
    <style:style style:name="T90_3" style:family="text">
      <style:text-properties fo:font-size="10pt" style:font-size-asian="10pt" style:font-name-complex="Arial"/>
    </style:style>
    <style:style style:name="P91" style:family="paragraph" style:parent-style-name="Normal">
      <style:paragraph-properties fo:text-align="justify"/>
      <style:text-properties fo:font-size="10pt" style:font-size-asian="10pt" style:font-name-complex="Arial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fo:font-size="10pt" style:font-size-asian="10pt"/>
    </style:style>
    <style:style style:name="T92_2" style:family="text">
      <style:text-properties fo:font-size="10pt" style:font-size-asian="10pt" style:font-size-complex="10pt" fo:font-weight="bold" style:font-weight-asian="bold" style:font-weight-complex="bold"/>
    </style:style>
    <style:style style:name="T92_3" style:family="text">
      <style:text-properties fo:font-size="10pt" style:font-size-asian="10pt"/>
    </style:style>
    <style:style style:name="T92_4" style:family="text">
      <style:text-properties fo:font-size="10pt" style:font-size-asian="10pt"/>
    </style:style>
    <style:style style:name="T92_5" style:family="text">
      <style:text-properties fo:font-size="10pt" style:font-size-asian="10pt"/>
    </style:style>
    <style:style style:name="T92_6" style:family="text">
      <style:text-properties fo:color="#000000" fo:font-size="10pt" style:font-name-asian="Arial" style:font-size-asian="10pt" style:font-name-complex="Arial"/>
    </style:style>
    <style:style style:name="T92_7" style:family="text">
      <style:text-properties fo:color="#000000" fo:font-size="10pt" style:font-name-asian="Arial" style:font-size-asian="10pt" style:font-name-complex="Arial"/>
    </style:style>
    <style:style style:name="T92_8" style:family="text">
      <style:text-properties fo:color="#000000" fo:font-size="10pt" style:font-name-asian="Arial" style:font-size-asian="10pt" style:font-name-complex="Arial"/>
    </style:style>
    <style:style style:name="T92_9" style:family="text">
      <style:text-properties fo:color="#000000" fo:font-size="10pt" style:font-name-asian="Arial" style:font-size-asian="10pt" style:font-name-complex="Arial"/>
    </style:style>
    <style:style style:name="T92_10" style:family="text">
      <style:text-properties fo:color="#000000" fo:font-size="10pt" style:font-name-asian="Arial" style:font-size-asian="10pt" style:font-name-complex="Arial"/>
    </style:style>
    <style:style style:name="T92_11" style:family="text">
      <style:text-properties fo:color="#000000" fo:font-size="10pt" style:font-name-asian="Arial" style:font-size-asian="10pt" style:font-name-complex="Arial"/>
    </style:style>
    <style:style style:name="T92_12" style:family="text">
      <style:text-properties fo:color="#000000" fo:font-size="10pt" style:font-name-asian="Arial" style:font-size-asian="10pt" style:font-name-complex="Arial"/>
    </style:style>
    <style:style style:name="T92_13" style:family="text">
      <style:text-properties fo:color="#000000" fo:font-size="10pt" style:font-name-asian="Arial" style:font-size-asian="10pt" style:font-name-complex="Arial"/>
    </style:style>
    <style:style style:name="P93" style:family="paragraph" style:parent-style-name="Normal">
      <style:paragraph-properties fo:text-align="justify"/>
      <style:text-properties fo:color="#000000" fo:font-size="10pt" style:font-name-asian="Arial" style:font-size-asian="10pt" style:font-name-complex="Arial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font-size="10pt" style:font-size-asian="10pt" style:font-name-complex="Arial" fo:font-weight="bold" style:font-weight-asian="bold" style:font-weight-complex="bold"/>
    </style:style>
    <style:style style:name="T94_2" style:family="text">
      <style:text-properties fo:font-size="10pt" style:font-size-asian="10pt" style:font-name-complex="Arial"/>
    </style:style>
    <style:style style:name="T94_3" style:family="text">
      <style:text-properties fo:font-size="10pt" style:font-size-asian="10pt" style:font-name-complex="Arial"/>
    </style:style>
    <style:style style:name="T94_4" style:family="text">
      <style:text-properties fo:font-size="10pt" style:font-size-asian="10pt" style:font-name-complex="Arial"/>
    </style:style>
    <style:style style:name="T94_5" style:family="text">
      <style:text-properties fo:font-size="10pt" style:font-size-asian="10pt" style:font-name-complex="Arial"/>
    </style:style>
    <style:style style:name="T94_6" style:family="text">
      <style:text-properties fo:font-size="10pt" style:font-size-asian="10pt" style:font-name-complex="Arial"/>
    </style:style>
    <style:style style:name="T94_7" style:family="text">
      <style:text-properties fo:font-size="10pt" style:font-size-asian="10pt" style:font-name-complex="Arial"/>
    </style:style>
    <style:style style:name="T94_8" style:family="text">
      <style:text-properties fo:font-size="10pt" style:font-size-asian="10pt" style:font-name-complex="Arial"/>
    </style:style>
    <style:style style:name="P95" style:family="paragraph" style:parent-style-name="Normal">
      <style:paragraph-properties fo:text-align="justify"/>
      <style:text-properties fo:font-size="10pt" style:font-size-asian="10pt" style:font-name-complex="Arial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fo:color="#000000" fo:font-size="10pt" style:font-name-asian="Arial" style:font-size-asian="10pt" style:font-name-complex="Arial"/>
    </style:style>
    <style:style style:name="T96_2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96_3" style:family="text">
      <style:text-properties fo:color="#000000" fo:font-size="10pt" style:font-name-asian="Arial" style:font-size-asian="10pt" style:font-name-complex="Arial"/>
    </style:style>
    <style:style style:name="P97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P9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99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10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10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10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10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3_1" style:family="text">
      <style:text-properties fo:font-size="11pt" style:font-size-asian="11pt" style:font-size-complex="11pt" fo:font-weight="bold" style:font-weight-asian="bold" style:font-weight-complex="bold"/>
    </style:style>
    <style:style style:name="T103_2" style:family="text">
      <style:text-properties fo:font-size="10pt" style:font-size-asian="10pt" style:font-name-complex="Arial" style:font-size-complex="10pt"/>
    </style:style>
    <style:style style:name="P10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able5" style:family="table">
      <style:table-properties table:align="left" style:width="15.903cm" fo:margin-left="0cm"/>
    </style:style>
    <style:style style:name="Column17" style:family="table-column">
      <style:table-column-properties style:column-width="7.952cm"/>
    </style:style>
    <style:style style:name="Column18" style:family="table-column">
      <style:table-column-properties style:column-width="7.952cm"/>
    </style:style>
    <style:style style:name="Row14" style:family="table-row">
      <style:table-row-properties style:min-row-height="0.529cm"/>
    </style:style>
    <style:style style:name="Cell4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100%" fo:margin-bottom="0cm"/>
    </style:style>
    <style:style style:name="T1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line-height="100%" fo:margin-bottom="0cm"/>
    </style:style>
    <style:style style:name="T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5" style:family="table-row">
      <style:table-row-properties style:min-row-height="0.529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paragraph">
      <style:paragraph-properties fo:text-align="justify" fo:line-height="100%" fo:margin-top="0cm" fo:margin-bottom="0cm"/>
    </style:style>
    <style:style style:name="T1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line-height="100%" fo:margin-bottom="0cm"/>
    </style:style>
    <style:style style:name="T10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10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10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08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6" style:family="table-row">
      <style:table-row-properties style:min-row-height="0.529cm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100%" fo:margin-bottom="0cm"/>
    </style:style>
    <style:style style:name="T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line-height="100%" fo:margin-bottom="0cm"/>
    </style:style>
    <style:style style:name="T110_1" style:family="text" style:parent-style-name="normaltextrun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0_2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0_3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0_4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0_5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0_6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0_7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0_8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0_9" style:family="text" style:parent-style-name="normaltextrun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11" style:family="paragraph" style:parent-style-name="Normal">
      <style:text-properties fo:background-color="#ffff00" fo:color="#000000" fo:font-size="10pt" style:font-size-asian="10pt" style:font-size-complex="10pt"/>
    </style:style>
    <style:style style:name="P11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2_1" style:family="text">
      <style:text-properties fo:font-size="10pt" style:font-size-asian="10pt" style:font-name-complex="Arial" style:font-size-complex="10pt" fo:font-weight="bold" style:font-weight-asian="bold"/>
    </style:style>
    <style:style style:name="P11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14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15_1" style:family="text">
      <style:text-properties fo:font-size="10pt" style:font-size-asian="10pt" style:font-name-complex="Arial"/>
    </style:style>
    <style:style style:name="T115_2" style:family="text">
      <style:text-properties fo:font-size="10pt" style:font-size-asian="10pt" style:font-name-complex="Arial"/>
    </style:style>
    <style:style style:name="T115_3" style:family="text">
      <style:text-properties fo:font-size="10pt" style:font-size-asian="10pt" style:font-name-complex="Arial"/>
    </style:style>
    <style:style style:name="T115_4" style:family="text">
      <style:text-properties fo:font-size="10pt" style:font-size-asian="10pt" style:font-name-complex="Arial"/>
    </style:style>
    <style:style style:name="T115_5" style:family="text">
      <style:text-properties fo:font-size="10pt" style:font-size-asian="10pt" style:font-name-complex="Arial"/>
    </style:style>
    <style:style style:name="P116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16_1" style:family="text">
      <style:text-properties fo:font-size="10pt" style:font-size-asian="10pt" style:font-name-complex="Arial"/>
    </style:style>
    <style:style style:name="T116_2" style:family="text">
      <style:text-properties fo:font-size="10pt" style:font-size-asian="10pt" style:font-name-complex="Arial"/>
    </style:style>
    <style:style style:name="T116_3" style:family="text">
      <style:text-properties fo:font-size="10pt" style:font-size-asian="10pt" style:font-name-complex="Arial"/>
    </style:style>
    <style:style style:name="T116_4" style:family="text">
      <style:text-properties fo:font-size="10pt" style:font-size-asian="10pt" style:font-name-complex="Arial"/>
    </style:style>
    <style:style style:name="T116_5" style:family="text">
      <style:text-properties fo:font-size="10pt" style:font-size-asian="10pt" style:font-name-complex="Arial"/>
    </style:style>
    <style:style style:name="T116_6" style:family="text">
      <style:text-properties fo:font-size="10pt" style:font-size-asian="10pt" style:font-name-complex="Arial"/>
    </style:style>
    <style:style style:name="T116_7" style:family="text">
      <style:text-properties fo:font-size="10pt" style:font-size-asian="10pt" style:font-name-complex="Arial"/>
    </style:style>
    <style:style style:name="T116_8" style:family="text">
      <style:text-properties fo:font-size="10pt" style:font-size-asian="10pt" style:font-name-complex="Arial"/>
    </style:style>
    <style:style style:name="T116_9" style:family="text">
      <style:text-properties fo:font-size="10pt" style:font-size-asian="10pt" style:font-name-complex="Arial"/>
    </style:style>
    <style:style style:name="T116_10" style:family="text">
      <style:text-properties fo:font-size="10pt" style:font-size-asian="10pt" style:font-name-complex="Arial"/>
    </style:style>
    <style:style style:name="T116_11" style:family="text">
      <style:text-properties fo:font-size="10pt" style:font-size-asian="10pt" style:font-name-complex="Arial"/>
    </style:style>
    <style:style style:name="T116_12" style:family="text">
      <style:text-properties fo:font-size="10pt" style:font-size-asian="10pt" style:font-name-complex="Arial"/>
    </style:style>
    <style:style style:name="T116_13" style:family="text">
      <style:text-properties fo:font-size="10pt" style:font-size-asian="10pt" style:font-name-complex="Arial"/>
    </style:style>
    <style:style style:name="T116_14" style:family="text">
      <style:text-properties fo:font-size="10pt" style:font-size-asian="10pt" style:font-name-complex="Arial"/>
    </style:style>
    <style:style style:name="T116_15" style:family="text">
      <style:text-properties fo:font-size="10pt" style:font-size-asian="10pt" style:font-name-complex="Arial"/>
    </style:style>
    <style:style style:name="P117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17_1" style:family="text">
      <style:text-properties fo:font-size="10pt" style:font-size-asian="10pt" style:font-name-complex="Arial"/>
    </style:style>
    <style:style style:name="T117_2" style:family="text">
      <style:text-properties fo:font-size="10pt" style:font-size-asian="10pt" style:font-name-complex="Arial"/>
    </style:style>
    <style:style style:name="T117_3" style:family="text">
      <style:text-properties fo:font-size="10pt" style:font-size-asian="10pt" style:font-name-complex="Arial"/>
    </style:style>
    <style:style style:name="T117_4" style:family="text">
      <style:text-properties fo:font-size="10pt" style:font-size-asian="10pt" style:font-name-complex="Arial"/>
    </style:style>
    <style:style style:name="T117_5" style:family="text">
      <style:text-properties fo:font-size="10pt" style:font-size-asian="10pt" style:font-name-complex="Arial"/>
    </style:style>
    <style:style style:name="T117_6" style:family="text">
      <style:text-properties fo:font-size="10pt" style:font-size-asian="10pt" style:font-name-complex="Arial"/>
    </style:style>
    <style:style style:name="T117_7" style:family="text">
      <style:text-properties fo:font-size="10pt" style:font-size-asian="10pt" style:font-name-complex="Arial"/>
    </style:style>
    <style:style style:name="T117_8" style:family="text">
      <style:text-properties fo:font-size="10pt" style:font-size-asian="10pt" style:font-name-complex="Arial"/>
    </style:style>
    <style:style style:name="T117_9" style:family="text">
      <style:text-properties fo:font-size="10pt" style:font-size-asian="10pt" style:font-name-complex="Arial"/>
    </style:style>
    <style:style style:name="T117_10" style:family="text">
      <style:text-properties fo:font-size="10pt" style:font-size-asian="10pt" style:font-name-complex="Arial"/>
    </style:style>
    <style:style style:name="P118" style:family="paragraph" style:parent-style-name="List_20_Paragraph">
      <style:paragraph-properties fo:text-align="justify" fo:line-height="108%" fo:margin-bottom="0.282cm"/>
      <style:text-properties fo:font-size="10pt" style:font-size-asian="10pt" style:font-name-complex="Arial"/>
    </style:style>
    <style:style style:name="T118_1" style:family="text">
      <style:text-properties fo:font-size="10pt" style:font-size-asian="10pt" style:font-name-complex="Arial"/>
    </style:style>
    <style:style style:name="T118_2" style:family="text">
      <style:text-properties fo:font-size="10pt" style:font-size-asian="10pt" style:font-name-complex="Arial"/>
    </style:style>
    <style:style style:name="T118_3" style:family="text">
      <style:text-properties fo:font-size="10pt" style:font-size-asian="10pt" style:font-name-complex="Arial"/>
    </style:style>
    <style:style style:name="T118_4" style:family="text">
      <style:text-properties fo:font-size="10pt" style:font-size-asian="10pt" style:font-name-complex="Arial"/>
    </style:style>
    <style:style style:name="T118_5" style:family="text">
      <style:text-properties fo:font-size="10pt" style:font-size-asian="10pt" style:font-name-complex="Arial"/>
    </style:style>
    <style:style style:name="T118_6" style:family="text">
      <style:text-properties fo:font-size="10pt" style:font-size-asian="10pt" style:font-name-complex="Arial"/>
    </style:style>
    <style:style style:name="T118_7" style:family="text">
      <style:text-properties fo:font-size="10pt" style:font-size-asian="10pt" style:font-name-complex="Arial"/>
    </style:style>
    <style:style style:name="T118_8" style:family="text">
      <style:text-properties fo:font-size="10pt" style:font-size-asian="10pt" style:font-name-complex="Arial"/>
    </style:style>
    <style:style style:name="T118_9" style:family="text">
      <style:text-properties fo:font-size="10pt" style:font-size-asian="10pt" style:font-name-complex="Arial"/>
    </style:style>
    <style:style style:name="T118_10" style:family="text">
      <style:text-properties fo:font-size="10pt" style:font-size-asian="10pt" style:font-name-complex="Arial"/>
    </style:style>
    <style:style style:name="T118_11" style:family="text">
      <style:text-properties fo:font-size="10pt" style:font-size-asian="10pt" style:font-name-complex="Arial"/>
    </style:style>
    <style:style style:name="T118_12" style:family="text">
      <style:text-properties fo:font-size="10pt" style:font-size-asian="10pt" style:font-name-complex="Arial"/>
    </style:style>
    <style:style style:name="T118_13" style:family="text">
      <style:text-properties fo:font-size="10pt" style:font-size-asian="10pt" style:font-name-complex="Arial"/>
    </style:style>
    <style:style style:name="T118_14" style:family="text">
      <style:text-properties fo:font-size="10pt" style:font-size-asian="10pt" style:font-name-complex="Arial"/>
    </style:style>
    <style:style style:name="T118_15" style:family="text">
      <style:text-properties fo:font-size="10pt" style:font-size-asian="10pt" style:font-name-complex="Arial"/>
    </style:style>
    <style:style style:name="T118_16" style:family="text">
      <style:text-properties fo:font-size="10pt" style:font-size-asian="10pt" style:font-name-complex="Arial"/>
    </style:style>
    <style:style style:name="T118_17" style:family="text">
      <style:text-properties fo:font-size="10pt" style:font-size-asian="10pt" style:font-name-complex="Arial"/>
    </style:style>
    <style:style style:name="P11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/>
    </style:style>
    <style:style style:name="P120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1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1_1" style:family="text">
      <style:text-properties fo:font-size="10pt" style:font-size-asian="10pt" style:font-name-complex="Arial"/>
    </style:style>
    <style:style style:name="T121_2" style:family="text">
      <style:text-properties fo:font-size="10pt" style:font-size-asian="10pt" style:font-name-complex="Arial"/>
    </style:style>
    <style:style style:name="T121_3" style:family="text">
      <style:text-properties fo:font-size="10pt" style:font-size-asian="10pt" style:font-name-complex="Arial"/>
    </style:style>
    <style:style style:name="T121_4" style:family="text">
      <style:text-properties fo:font-size="10pt" style:font-size-asian="10pt" style:font-name-complex="Arial"/>
    </style:style>
    <style:style style:name="T121_5" style:family="text">
      <style:text-properties fo:font-size="10pt" style:font-size-asian="10pt" style:font-name-complex="Arial"/>
    </style:style>
    <style:style style:name="T121_6" style:family="text">
      <style:text-properties fo:font-size="10pt" style:font-size-asian="10pt" style:font-name-complex="Arial"/>
    </style:style>
    <style:style style:name="T121_7" style:family="text">
      <style:text-properties fo:font-size="10pt" style:font-size-asian="10pt" style:font-name-complex="Arial"/>
    </style:style>
    <style:style style:name="T121_8" style:family="text">
      <style:text-properties fo:font-size="10pt" style:font-size-asian="10pt" style:font-name-complex="Arial"/>
    </style:style>
    <style:style style:name="T121_9" style:family="text">
      <style:text-properties fo:font-size="10pt" style:font-size-asian="10pt" style:font-name-complex="Arial"/>
    </style:style>
    <style:style style:name="T121_10" style:family="text">
      <style:text-properties fo:font-size="10pt" style:font-size-asian="10pt" style:font-name-complex="Arial"/>
    </style:style>
    <style:style style:name="T121_11" style:family="text">
      <style:text-properties fo:font-size="10pt" style:font-size-asian="10pt" style:font-name-complex="Arial"/>
    </style:style>
    <style:style style:name="P122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2_1" style:family="text">
      <style:text-properties fo:font-size="10pt" style:font-size-asian="10pt" style:font-name-complex="Arial"/>
    </style:style>
    <style:style style:name="T122_2" style:family="text">
      <style:text-properties fo:font-size="10pt" style:font-size-asian="10pt" style:font-name-complex="Arial"/>
    </style:style>
    <style:style style:name="T122_3" style:family="text">
      <style:text-properties fo:font-size="10pt" style:font-size-asian="10pt" style:font-name-complex="Arial"/>
    </style:style>
    <style:style style:name="T122_4" style:family="text">
      <style:text-properties fo:font-size="10pt" style:font-size-asian="10pt" style:font-name-complex="Arial"/>
    </style:style>
    <style:style style:name="T122_5" style:family="text">
      <style:text-properties fo:font-size="10pt" style:font-size-asian="10pt" style:font-name-complex="Arial"/>
    </style:style>
    <style:style style:name="T122_6" style:family="text">
      <style:text-properties fo:font-size="10pt" style:font-size-asian="10pt" style:font-name-complex="Arial"/>
    </style:style>
    <style:style style:name="T122_7" style:family="text">
      <style:text-properties fo:font-size="10pt" style:font-size-asian="10pt" style:font-name-complex="Arial"/>
    </style:style>
    <style:style style:name="T122_8" style:family="text">
      <style:text-properties fo:font-size="10pt" style:font-size-asian="10pt" style:font-name-complex="Arial"/>
    </style:style>
    <style:style style:name="P123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3_1" style:family="text">
      <style:text-properties fo:font-size="10pt" style:font-size-asian="10pt" style:font-name-complex="Arial"/>
    </style:style>
    <style:style style:name="T123_2" style:family="text">
      <style:text-properties fo:font-size="10pt" style:font-size-asian="10pt" style:font-name-complex="Arial"/>
    </style:style>
    <style:style style:name="T123_3" style:family="text">
      <style:text-properties fo:font-size="10pt" style:font-size-asian="10pt" style:font-name-complex="Arial"/>
    </style:style>
    <style:style style:name="T123_4" style:family="text">
      <style:text-properties fo:font-size="10pt" style:font-size-asian="10pt" style:font-name-complex="Arial"/>
    </style:style>
    <style:style style:name="T123_5" style:family="text">
      <style:text-properties fo:font-size="10pt" style:font-size-asian="10pt" style:font-name-complex="Arial"/>
    </style:style>
    <style:style style:name="T123_6" style:family="text">
      <style:text-properties fo:font-size="10pt" style:font-size-asian="10pt" style:font-name-complex="Arial"/>
    </style:style>
    <style:style style:name="T123_7" style:family="text">
      <style:text-properties fo:font-size="10pt" style:font-size-asian="10pt" style:font-name-complex="Arial"/>
    </style:style>
    <style:style style:name="T123_8" style:family="text">
      <style:text-properties fo:font-size="10pt" style:font-size-asian="10pt" style:font-name-complex="Arial"/>
    </style:style>
    <style:style style:name="T123_9" style:family="text">
      <style:text-properties fo:font-size="10pt" style:font-size-asian="10pt" style:font-name-complex="Arial"/>
    </style:style>
    <style:style style:name="T123_10" style:family="text">
      <style:text-properties fo:font-size="10pt" style:font-size-asian="10pt" style:font-name-complex="Arial"/>
    </style:style>
    <style:style style:name="T123_11" style:family="text">
      <style:text-properties fo:font-size="10pt" style:font-size-asian="10pt" style:font-name-complex="Arial"/>
    </style:style>
    <style:style style:name="T123_12" style:family="text">
      <style:text-properties fo:font-size="10pt" style:font-size-asian="10pt" style:font-name-complex="Arial"/>
    </style:style>
    <style:style style:name="T123_13" style:family="text">
      <style:text-properties fo:font-size="10pt" style:font-size-asian="10pt" style:font-name-complex="Arial"/>
    </style:style>
    <style:style style:name="T123_14" style:family="text">
      <style:text-properties fo:font-size="10pt" style:font-size-asian="10pt" style:font-name-complex="Arial"/>
    </style:style>
    <style:style style:name="T123_15" style:family="text">
      <style:text-properties fo:font-size="10pt" style:font-size-asian="10pt" style:font-name-complex="Arial"/>
    </style:style>
    <style:style style:name="T123_16" style:family="text">
      <style:text-properties fo:font-size="10pt" style:font-size-asian="10pt" style:font-name-complex="Arial"/>
    </style:style>
    <style:style style:name="T123_17" style:family="text">
      <style:text-properties fo:font-size="10pt" style:font-size-asian="10pt" style:font-name-complex="Arial"/>
    </style:style>
    <style:style style:name="T123_18" style:family="text">
      <style:text-properties fo:font-size="10pt" style:font-size-asian="10pt" style:font-name-complex="Arial"/>
    </style:style>
    <style:style style:name="T123_19" style:family="text">
      <style:text-properties fo:font-size="10pt" style:font-size-asian="10pt" style:font-name-complex="Arial"/>
    </style:style>
    <style:style style:name="T123_20" style:family="text">
      <style:text-properties fo:font-size="10pt" style:font-size-asian="10pt" style:font-name-complex="Arial"/>
    </style:style>
    <style:style style:name="T123_21" style:family="text">
      <style:text-properties fo:font-size="10pt" style:font-size-asian="10pt" style:font-name-complex="Arial"/>
    </style:style>
    <style:style style:name="P124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5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5_1" style:family="text">
      <style:text-properties fo:font-size="10pt" style:font-size-asian="10pt" style:font-name-complex="Arial"/>
    </style:style>
    <style:style style:name="T125_2" style:family="text">
      <style:text-properties fo:font-size="10pt" style:font-size-asian="10pt" style:font-name-complex="Arial"/>
    </style:style>
    <style:style style:name="T125_3" style:family="text">
      <style:text-properties fo:font-size="10pt" style:font-size-asian="10pt" style:font-name-complex="Arial"/>
    </style:style>
    <style:style style:name="T125_4" style:family="text">
      <style:text-properties fo:font-size="10pt" style:font-size-asian="10pt" style:font-name-complex="Arial"/>
    </style:style>
    <style:style style:name="T125_5" style:family="text">
      <style:text-properties fo:font-size="10pt" style:font-size-asian="10pt" style:font-name-complex="Arial"/>
    </style:style>
    <style:style style:name="T125_6" style:family="text">
      <style:text-properties fo:font-size="10pt" style:font-size-asian="10pt" style:font-name-complex="Arial"/>
    </style:style>
    <style:style style:name="T125_7" style:family="text">
      <style:text-properties fo:font-size="10pt" style:font-size-asian="10pt" style:font-name-complex="Arial"/>
    </style:style>
    <style:style style:name="T125_8" style:family="text">
      <style:text-properties fo:font-size="10pt" style:font-size-asian="10pt" style:font-name-complex="Arial"/>
    </style:style>
    <style:style style:name="T125_9" style:family="text">
      <style:text-properties fo:font-size="10pt" style:font-size-asian="10pt" style:font-name-complex="Arial"/>
    </style:style>
    <style:style style:name="T125_10" style:family="text">
      <style:text-properties fo:font-size="10pt" style:font-size-asian="10pt" style:font-name-complex="Arial"/>
    </style:style>
    <style:style style:name="T125_11" style:family="text">
      <style:text-properties fo:font-size="10pt" style:font-size-asian="10pt" style:font-name-complex="Arial"/>
    </style:style>
    <style:style style:name="T125_12" style:family="text">
      <style:text-properties fo:font-size="10pt" style:font-size-asian="10pt" style:font-name-complex="Arial"/>
    </style:style>
    <style:style style:name="T125_13" style:family="text">
      <style:text-properties fo:font-size="10pt" style:font-size-asian="10pt" style:font-name-complex="Arial"/>
    </style:style>
    <style:style style:name="T125_14" style:family="text">
      <style:text-properties fo:font-size="10pt" style:font-size-asian="10pt" style:font-name-complex="Arial"/>
    </style:style>
    <style:style style:name="T125_15" style:family="text">
      <style:text-properties fo:font-size="10pt" style:font-size-asian="10pt" style:font-name-complex="Arial"/>
    </style:style>
    <style:style style:name="T125_16" style:family="text">
      <style:text-properties fo:font-size="10pt" style:font-size-asian="10pt" style:font-name-complex="Arial"/>
    </style:style>
    <style:style style:name="T125_17" style:family="text">
      <style:text-properties fo:font-size="10pt" style:font-size-asian="10pt" style:font-name-complex="Arial"/>
    </style:style>
    <style:style style:name="T125_18" style:family="text">
      <style:text-properties fo:font-size="10pt" style:font-size-asian="10pt" style:font-name-complex="Arial"/>
    </style:style>
    <style:style style:name="T125_19" style:family="text">
      <style:text-properties fo:font-size="10pt" style:font-size-asian="10pt" style:font-name-complex="Arial"/>
    </style:style>
    <style:style style:name="T125_20" style:family="text">
      <style:text-properties fo:font-size="10pt" style:font-size-asian="10pt" style:font-name-complex="Arial"/>
    </style:style>
    <style:style style:name="T125_21" style:family="text">
      <style:text-properties fo:font-size="10pt" style:font-size-asian="10pt" style:font-name-complex="Arial"/>
    </style:style>
    <style:style style:name="T125_22" style:family="text">
      <style:text-properties fo:font-size="10pt" style:font-size-asian="10pt" style:font-name-complex="Arial"/>
    </style:style>
    <style:style style:name="T125_23" style:family="text">
      <style:text-properties fo:font-size="10pt" style:font-size-asian="10pt" style:font-name-complex="Arial"/>
    </style:style>
    <style:style style:name="T125_24" style:family="text">
      <style:text-properties fo:font-size="10pt" style:font-size-asian="10pt" style:font-name-complex="Arial"/>
    </style:style>
    <style:style style:name="T125_25" style:family="text">
      <style:text-properties fo:font-size="10pt" style:font-size-asian="10pt" style:font-name-complex="Arial"/>
    </style:style>
    <style:style style:name="T125_26" style:family="text">
      <style:text-properties fo:font-size="10pt" style:font-size-asian="10pt" style:font-name-complex="Arial"/>
    </style:style>
    <style:style style:name="T125_27" style:family="text">
      <style:text-properties fo:font-size="10pt" style:font-size-asian="10pt" style:font-name-complex="Arial"/>
    </style:style>
    <style:style style:name="T125_28" style:family="text">
      <style:text-properties fo:font-size="10pt" style:font-size-asian="10pt" style:font-name-complex="Arial"/>
    </style:style>
    <style:style style:name="T125_29" style:family="text">
      <style:text-properties fo:font-size="10pt" style:font-size-asian="10pt" style:font-name-complex="Arial"/>
    </style:style>
    <style:style style:name="T125_30" style:family="text">
      <style:text-properties fo:font-size="10pt" style:font-size-asian="10pt" style:font-name-complex="Arial"/>
    </style:style>
    <style:style style:name="T125_31" style:family="text">
      <style:text-properties fo:font-size="10pt" style:font-size-asian="10pt" style:font-name-complex="Arial"/>
    </style:style>
    <style:style style:name="T125_32" style:family="text">
      <style:text-properties fo:font-size="10pt" style:font-size-asian="10pt" style:font-name-complex="Arial"/>
    </style:style>
    <style:style style:name="T125_33" style:family="text">
      <style:text-properties fo:font-size="10pt" style:font-size-asian="10pt" style:font-name-complex="Arial"/>
    </style:style>
    <style:style style:name="T125_34" style:family="text">
      <style:text-properties fo:font-size="10pt" style:font-size-asian="10pt" style:font-name-complex="Arial"/>
    </style:style>
    <style:style style:name="T125_35" style:family="text">
      <style:text-properties fo:font-size="10pt" style:font-size-asian="10pt" style:font-name-complex="Arial"/>
    </style:style>
    <style:style style:name="T125_36" style:family="text">
      <style:text-properties fo:font-size="10pt" style:font-size-asian="10pt" style:font-name-complex="Arial"/>
    </style:style>
    <style:style style:name="T125_37" style:family="text">
      <style:text-properties fo:font-size="10pt" style:font-size-asian="10pt" style:font-name-complex="Arial"/>
    </style:style>
    <style:style style:name="P126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7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7_1" style:family="text">
      <style:text-properties fo:font-size="10pt" style:font-size-asian="10pt" style:font-name-complex="Arial"/>
    </style:style>
    <style:style style:name="T127_2" style:family="text">
      <style:text-properties fo:font-size="10pt" style:font-size-asian="10pt" style:font-name-complex="Arial"/>
    </style:style>
    <style:style style:name="T127_3" style:family="text">
      <style:text-properties fo:font-size="10pt" style:font-size-asian="10pt" style:font-name-complex="Arial"/>
    </style:style>
    <style:style style:name="T127_4" style:family="text">
      <style:text-properties fo:font-size="10pt" style:font-size-asian="10pt" style:font-name-complex="Arial"/>
    </style:style>
    <style:style style:name="T127_5" style:family="text">
      <style:text-properties fo:font-size="10pt" style:font-size-asian="10pt" style:font-name-complex="Arial"/>
    </style:style>
    <style:style style:name="T127_6" style:family="text">
      <style:text-properties fo:font-size="10pt" style:font-size-asian="10pt" style:font-name-complex="Arial"/>
    </style:style>
    <style:style style:name="T127_7" style:family="text">
      <style:text-properties fo:font-size="10pt" style:font-size-asian="10pt" style:font-name-complex="Arial"/>
    </style:style>
    <style:style style:name="T127_8" style:family="text">
      <style:text-properties fo:font-size="10pt" style:font-size-asian="10pt" style:font-name-complex="Arial"/>
    </style:style>
    <style:style style:name="T127_9" style:family="text">
      <style:text-properties fo:font-size="10pt" style:font-size-asian="10pt" style:font-name-complex="Arial"/>
    </style:style>
    <style:style style:name="T127_10" style:family="text">
      <style:text-properties fo:font-size="10pt" style:font-size-asian="10pt" style:font-name-complex="Arial"/>
    </style:style>
    <style:style style:name="T127_11" style:family="text">
      <style:text-properties fo:font-size="10pt" style:font-size-asian="10pt" style:font-name-complex="Arial"/>
    </style:style>
    <style:style style:name="T127_12" style:family="text">
      <style:text-properties fo:font-size="10pt" style:font-size-asian="10pt" style:font-name-complex="Arial"/>
    </style:style>
    <style:style style:name="T127_13" style:family="text">
      <style:text-properties fo:font-size="10pt" style:font-size-asian="10pt" style:font-name-complex="Arial"/>
    </style:style>
    <style:style style:name="T127_14" style:family="text">
      <style:text-properties fo:font-size="10pt" style:font-size-asian="10pt" style:font-name-complex="Arial"/>
    </style:style>
    <style:style style:name="T127_15" style:family="text">
      <style:text-properties fo:font-size="10pt" style:font-size-asian="10pt" style:font-name-complex="Arial"/>
    </style:style>
    <style:style style:name="T127_16" style:family="text">
      <style:text-properties fo:font-size="10pt" style:font-size-asian="10pt" style:font-name-complex="Arial"/>
    </style:style>
    <style:style style:name="T127_17" style:family="text">
      <style:text-properties fo:font-size="10pt" style:font-size-asian="10pt" style:font-name-complex="Arial"/>
    </style:style>
    <style:style style:name="T127_18" style:family="text">
      <style:text-properties fo:font-size="10pt" style:font-size-asian="10pt" style:font-name-complex="Arial"/>
    </style:style>
    <style:style style:name="T127_19" style:family="text">
      <style:text-properties fo:font-size="10pt" style:font-size-asian="10pt" style:font-name-complex="Arial"/>
    </style:style>
    <style:style style:name="T127_20" style:family="text">
      <style:text-properties fo:font-size="10pt" style:font-size-asian="10pt" style:font-name-complex="Arial"/>
    </style:style>
    <style:style style:name="T127_21" style:family="text">
      <style:text-properties fo:font-size="10pt" style:font-size-asian="10pt" style:font-name-complex="Arial"/>
    </style:style>
    <style:style style:name="T127_22" style:family="text">
      <style:text-properties fo:font-size="10pt" style:font-size-asian="10pt" style:font-name-complex="Arial"/>
    </style:style>
    <style:style style:name="T127_23" style:family="text">
      <style:text-properties fo:font-size="10pt" style:font-size-asian="10pt" style:font-name-complex="Arial"/>
    </style:style>
    <style:style style:name="P128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9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29_1" style:family="text">
      <style:text-properties fo:font-size="10pt" style:font-size-asian="10pt" style:font-name-complex="Arial"/>
    </style:style>
    <style:style style:name="T129_2" style:family="text">
      <style:text-properties fo:font-size="10pt" style:font-size-asian="10pt" style:font-name-complex="Arial"/>
    </style:style>
    <style:style style:name="T129_3" style:family="text">
      <style:text-properties fo:font-size="10pt" style:font-size-asian="10pt" style:font-name-complex="Arial"/>
    </style:style>
    <style:style style:name="T129_4" style:family="text">
      <style:text-properties fo:font-size="10pt" style:font-size-asian="10pt" style:font-name-complex="Arial"/>
    </style:style>
    <style:style style:name="T129_5" style:family="text">
      <style:text-properties fo:font-size="10pt" style:font-size-asian="10pt" style:font-name-complex="Arial"/>
    </style:style>
    <style:style style:name="T129_6" style:family="text">
      <style:text-properties fo:font-size="10pt" style:font-size-asian="10pt" style:font-name-complex="Arial"/>
    </style:style>
    <style:style style:name="T129_7" style:family="text">
      <style:text-properties fo:font-size="10pt" style:font-size-asian="10pt" style:font-name-complex="Arial"/>
    </style:style>
    <style:style style:name="T129_8" style:family="text">
      <style:text-properties fo:font-size="10pt" style:font-size-asian="10pt" style:font-name-complex="Arial"/>
    </style:style>
    <style:style style:name="T129_9" style:family="text">
      <style:text-properties fo:font-size="10pt" style:font-size-asian="10pt" style:font-name-complex="Arial"/>
    </style:style>
    <style:style style:name="T129_10" style:family="text">
      <style:text-properties fo:font-size="10pt" style:font-size-asian="10pt" style:font-name-complex="Arial"/>
    </style:style>
    <style:style style:name="T129_11" style:family="text">
      <style:text-properties fo:font-size="10pt" style:font-size-asian="10pt" style:font-name-complex="Arial"/>
    </style:style>
    <style:style style:name="T129_12" style:family="text">
      <style:text-properties fo:font-size="10pt" style:font-size-asian="10pt" style:font-name-complex="Arial"/>
    </style:style>
    <style:style style:name="T129_13" style:family="text">
      <style:text-properties fo:font-size="10pt" style:font-size-asian="10pt" style:font-name-complex="Arial"/>
    </style:style>
    <style:style style:name="T129_14" style:family="text">
      <style:text-properties fo:font-size="10pt" style:font-size-asian="10pt" style:font-name-complex="Arial"/>
    </style:style>
    <style:style style:name="T129_15" style:family="text">
      <style:text-properties fo:font-size="10pt" style:font-size-asian="10pt" style:font-name-complex="Arial"/>
    </style:style>
    <style:style style:name="T129_16" style:family="text">
      <style:text-properties fo:font-size="10pt" style:font-size-asian="10pt" style:font-name-complex="Arial"/>
    </style:style>
    <style:style style:name="T129_17" style:family="text">
      <style:text-properties fo:font-size="10pt" style:font-size-asian="10pt" style:font-name-complex="Arial"/>
    </style:style>
    <style:style style:name="T129_18" style:family="text">
      <style:text-properties fo:font-size="10pt" style:font-size-asian="10pt" style:font-name-complex="Arial"/>
    </style:style>
    <style:style style:name="T129_19" style:family="text">
      <style:text-properties fo:font-size="10pt" style:font-size-asian="10pt" style:font-name-complex="Arial"/>
    </style:style>
    <style:style style:name="P130" style:family="paragraph" style:parent-style-name="List_20_Paragraph">
      <style:paragraph-properties fo:text-align="justify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/>
    </style:style>
    <style:style style:name="T130_1" style:family="text">
      <style:text-properties fo:font-size="10pt" style:font-size-asian="10pt" style:font-name-complex="Arial"/>
    </style:style>
    <style:style style:name="T130_2" style:family="text">
      <style:text-properties fo:font-size="10pt" style:font-size-asian="10pt" style:font-name-complex="Arial"/>
    </style:style>
    <style:style style:name="T130_3" style:family="text">
      <style:text-properties fo:font-size="10pt" style:font-size-asian="10pt" style:font-name-complex="Arial"/>
    </style:style>
    <style:style style:name="T130_4" style:family="text">
      <style:text-properties fo:font-size="10pt" style:font-size-asian="10pt" style:font-name-complex="Arial"/>
    </style:style>
    <style:style style:name="T130_5" style:family="text">
      <style:text-properties fo:font-size="10pt" style:font-size-asian="10pt" style:font-name-complex="Arial"/>
    </style:style>
    <style:style style:name="T130_6" style:family="text">
      <style:text-properties fo:font-size="10pt" style:font-size-asian="10pt" style:font-name-complex="Arial"/>
    </style:style>
    <style:style style:name="T130_7" style:family="text">
      <style:text-properties fo:font-size="10pt" style:font-size-asian="10pt" style:font-name-complex="Arial"/>
    </style:style>
    <style:style style:name="T130_8" style:family="text">
      <style:text-properties fo:font-size="10pt" style:font-size-asian="10pt" style:font-name-complex="Arial"/>
    </style:style>
    <style:style style:name="T130_9" style:family="text">
      <style:text-properties fo:font-size="10pt" style:font-size-asian="10pt" style:font-name-complex="Arial"/>
    </style:style>
    <style:style style:name="T130_10" style:family="text">
      <style:text-properties fo:font-size="10pt" style:font-size-asian="10pt" style:font-name-complex="Arial"/>
    </style:style>
    <style:style style:name="T130_11" style:family="text">
      <style:text-properties fo:font-size="10pt" style:font-size-asian="10pt" style:font-name-complex="Arial"/>
    </style:style>
    <style:style style:name="T130_12" style:family="text">
      <style:text-properties fo:font-size="10pt" style:font-size-asian="10pt" style:font-name-complex="Arial"/>
    </style:style>
    <style:style style:name="T130_13" style:family="text">
      <style:text-properties fo:font-size="10pt" style:font-size-asian="10pt" style:font-name-complex="Arial"/>
    </style:style>
    <style:style style:name="T130_14" style:family="text">
      <style:text-properties fo:font-size="10pt" style:font-size-asian="10pt" style:font-name-complex="Arial"/>
    </style:style>
    <style:style style:name="T130_15" style:family="text">
      <style:text-properties fo:font-size="10pt" style:font-size-asian="10pt" style:font-name-complex="Arial"/>
    </style:style>
    <style:style style:name="T130_16" style:family="text">
      <style:text-properties fo:font-size="10pt" style:font-size-asian="10pt" style:font-name-complex="Arial"/>
    </style:style>
    <style:style style:name="T130_17" style:family="text">
      <style:text-properties fo:font-size="10pt" style:font-size-asian="10pt" style:font-name-complex="Arial"/>
    </style:style>
    <style:style style:name="T130_18" style:family="text">
      <style:text-properties fo:font-size="10pt" style:font-size-asian="10pt" style:font-name-complex="Arial"/>
    </style:style>
    <style:style style:name="T130_19" style:family="text">
      <style:text-properties fo:font-size="10pt" style:font-size-asian="10pt" style:font-name-complex="Arial"/>
    </style:style>
    <style:style style:name="T130_20" style:family="text">
      <style:text-properties fo:font-size="10pt" style:font-size-asian="10pt" style:font-name-complex="Arial"/>
    </style:style>
    <style:style style:name="T130_21" style:family="text">
      <style:text-properties fo:font-size="10pt" style:font-size-asian="10pt" style:font-name-complex="Arial"/>
    </style:style>
    <style:style style:name="T130_22" style:family="text">
      <style:text-properties fo:font-size="10pt" style:font-size-asian="10pt" style:font-name-complex="Arial"/>
    </style:style>
    <style:style style:name="T130_23" style:family="text">
      <style:text-properties fo:font-size="10pt" style:font-size-asian="10pt" style:font-name-complex="Arial"/>
    </style:style>
    <style:style style:name="T130_24" style:family="text">
      <style:text-properties fo:font-size="10pt" style:font-size-asian="10pt" style:font-name-complex="Arial"/>
    </style:style>
    <style:style style:name="T130_25" style:family="text">
      <style:text-properties fo:font-size="10pt" style:font-size-asian="10pt" style:font-name-complex="Arial"/>
    </style:style>
    <style:style style:name="T130_26" style:family="text">
      <style:text-properties fo:font-size="10pt" style:font-size-asian="10pt" style:font-name-complex="Arial"/>
    </style:style>
    <style:style style:name="T130_27" style:family="text">
      <style:text-properties fo:font-size="10pt" style:font-size-asian="10pt" style:font-name-complex="Arial"/>
    </style:style>
    <style:style style:name="T130_28" style:family="text">
      <style:text-properties fo:font-size="10pt" style:font-size-asian="10pt" style:font-name-complex="Arial"/>
    </style:style>
    <style:style style:name="T130_29" style:family="text">
      <style:text-properties fo:font-size="10pt" style:font-size-asian="10pt" style:font-name-complex="Arial"/>
    </style:style>
    <style:style style:name="T130_30" style:family="text">
      <style:text-properties fo:font-size="10pt" style:font-size-asian="10pt" style:font-name-complex="Arial"/>
    </style:style>
    <style:style style:name="P131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1_1" style:family="text">
      <style:text-properties fo:font-style="normal" style:font-style-asian="normal"/>
    </style:style>
    <style:style style:name="T131_2" style:family="text">
      <style:text-properties fo:font-style="normal" style:font-style-asian="normal"/>
    </style:style>
    <style:style style:name="T131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131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131_5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3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33" style:family="paragraph" style:parent-style-name="Normal"/>
    <style:style style:name="T1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2" style:family="text"/>
    <style:style style:name="T133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5" style:family="text">
      <style:text-properties fo:font-size="11pt" style:font-size-asian="11pt" style:font-name-complex="Arial" style:font-size-complex="11pt"/>
    </style:style>
    <style:style style:name="P134" style:family="paragraph" style:parent-style-name="Normal">
      <style:text-properties fo:font-size="11pt" style:font-size-asian="11pt" style:font-name-complex="Arial" style:font-size-complex="11pt"/>
    </style:style>
    <style:style style:name="P135" style:family="paragraph" style:parent-style-name="paragraph">
      <style:paragraph-properties fo:text-align="justify"/>
    </style:style>
    <style:style style:name="T135_1" style:family="text">
      <style:text-properties style:font-name="Arial" fo:font-size="10pt" style:font-size-asian="10pt" style:font-size-complex="10pt" fo:language-asian="en" fo:country-asian="US"/>
    </style:style>
    <style:style style:name="T135_2" style:family="text">
      <style:text-properties style:font-name="Arial" fo:font-size="10pt" style:font-size-asian="10pt" style:font-size-complex="10pt" fo:language-asian="en" fo:country-asian="US"/>
    </style:style>
    <style:style style:name="T135_3" style:family="text">
      <style:text-properties style:font-name="Arial" fo:font-size="10pt" style:font-size-asian="10pt" style:font-size-complex="10pt" fo:language-asian="en" fo:country-asian="US"/>
    </style:style>
    <style:style style:name="T135_4" style:family="text">
      <style:text-properties style:font-name="Arial" fo:font-size="10pt" style:font-size-asian="10pt" style:font-size-complex="10pt" fo:language-asian="en" fo:country-asian="US"/>
    </style:style>
    <style:style style:name="T135_5" style:family="text">
      <style:text-properties style:font-name="Arial" fo:font-size="10pt" style:font-size-asian="10pt" style:font-size-complex="10pt" fo:language-asian="en" fo:country-asian="US"/>
    </style:style>
    <style:style style:name="T135_6" style:family="text">
      <style:text-properties style:font-name="Arial" fo:font-size="10pt" style:font-size-asian="10pt" style:font-size-complex="10pt" fo:language-asian="en" fo:country-asian="US"/>
    </style:style>
    <style:style style:name="P136" style:family="paragraph" style:parent-style-name="paragraph">
      <style:paragraph-properties fo:text-align="justify"/>
    </style:style>
    <style:style style:name="T136_1" style:family="text">
      <style:text-properties style:font-name="Arial" fo:font-size="10pt" style:font-size-asian="10pt" style:font-size-complex="10pt" fo:language-asian="en" fo:country-asian="US"/>
    </style:style>
    <style:style style:name="T136_2" style:family="text">
      <style:text-properties style:font-name="Arial" fo:font-size="10pt" style:font-size-asian="10pt" style:font-size-complex="10pt" fo:language-asian="en" fo:country-asian="US"/>
    </style:style>
    <style:style style:name="T136_3" style:family="text">
      <style:text-properties style:font-name="Arial" fo:font-size="10pt" style:font-size-asian="10pt" style:font-size-complex="10pt" fo:language-asian="en" fo:country-asian="US"/>
    </style:style>
    <style:style style:name="T136_4" style:family="text">
      <style:text-properties style:font-name="Arial" fo:font-size="10pt" style:font-size-asian="10pt" style:font-size-complex="10pt" fo:language-asian="en" fo:country-asian="US"/>
    </style:style>
    <style:style style:name="T136_5" style:family="text">
      <style:text-properties style:font-name="Arial" fo:font-size="10pt" style:font-size-asian="10pt" style:font-size-complex="10pt" fo:language-asian="en" fo:country-asian="US"/>
    </style:style>
    <style:style style:name="P137" style:family="paragraph" style:parent-style-name="paragraph">
      <style:paragraph-properties fo:text-align="justify" fo:margin-top="0cm"/>
    </style:style>
    <style:style style:name="T137_1" style:family="text">
      <style:text-properties style:font-name="Arial" fo:font-size="10pt" style:font-size-asian="10pt" style:font-size-complex="10pt" fo:language-asian="en" fo:country-asian="US"/>
    </style:style>
    <style:style style:name="T137_2" style:family="text">
      <style:text-properties style:font-name="Arial" fo:font-size="10pt" style:font-size-asian="10pt" style:font-size-complex="10pt" fo:language-asian="en" fo:country-asian="US"/>
    </style:style>
    <style:style style:name="T137_3" style:family="text">
      <style:text-properties style:font-name="Arial" fo:font-size="10pt" style:font-size-asian="10pt" style:font-size-complex="10pt" fo:language-asian="en" fo:country-asian="US"/>
    </style:style>
    <style:style style:name="T137_4" style:family="text">
      <style:text-properties style:font-name="Arial" fo:font-size="10pt" style:font-size-asian="10pt" style:font-size-complex="10pt" fo:language-asian="en" fo:country-asian="US"/>
    </style:style>
    <style:style style:name="T137_5" style:family="text">
      <style:text-properties style:font-name="Arial" fo:font-size="10pt" style:font-size-asian="10pt" style:font-size-complex="10pt" fo:language-asian="en" fo:country-asian="US"/>
    </style:style>
    <style:style style:name="T137_6" style:family="text">
      <style:text-properties style:font-name="Arial" fo:font-size="10pt" style:font-size-asian="10pt" style:font-size-complex="10pt" fo:language-asian="en" fo:country-asian="US"/>
    </style:style>
    <style:style style:name="T137_7" style:family="text">
      <style:text-properties style:font-name="Arial" fo:font-size="10pt" style:font-size-asian="10pt" style:font-size-complex="10pt" fo:language-asian="en" fo:country-asian="US"/>
    </style:style>
    <style:style style:name="T137_8" style:family="text">
      <style:text-properties style:font-name="Arial" fo:font-size="10pt" style:font-size-asian="10pt" style:font-size-complex="10pt" fo:language-asian="en" fo:country-asian="US"/>
    </style:style>
    <style:style style:name="T137_9" style:family="text">
      <style:text-properties style:font-name="Arial" fo:font-size="10pt" style:font-size-asian="10pt" style:font-size-complex="10pt" fo:language-asian="en" fo:country-asian="US"/>
    </style:style>
    <style:style style:name="P138" style:family="paragraph" style:parent-style-name="paragraph">
      <style:paragraph-properties fo:text-align="justify" fo:margin-top="0cm" fo:margin-bottom="0cm"/>
      <style:text-properties style:font-name="Arial" fo:font-size="10pt" style:font-size-asian="10pt" style:font-size-complex="10pt" fo:language-asian="en" fo:country-asian="US" style:font-weight-complex="bold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font-size="10pt" style:font-size-asian="10pt" style:font-size-complex="10pt"/>
    </style:style>
    <style:style style:name="P140" style:family="paragraph" style:parent-style-name="Normal">
      <style:text-properties fo:background-color="#ffff00" fo:font-style="italic" style:font-style-asian="italic" style:font-style-complex="italic" fo:font-size="10pt" style:font-size-asian="10pt" style:font-name-complex="Arial" style:font-size-complex="10pt"/>
    </style:style>
    <style:style style:name="P141" style:family="paragraph" style:parent-style-name="Normal"/>
    <style:style style:name="T141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14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4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fo:font-size="10pt" style:font-size-asian="10pt" style:font-name-complex="Arial" style:font-size-complex="10pt"/>
    </style:style>
    <style:style style:name="T144_2" style:family="text">
      <style:text-properties fo:font-size="10pt" style:font-size-asian="10pt" style:font-name-complex="Arial" style:font-size-complex="10pt"/>
    </style:style>
    <style:style style:name="T144_3" style:family="text">
      <style:text-properties fo:font-size="10pt" style:font-size-asian="10pt" style:font-name-complex="Arial" style:font-size-complex="10pt"/>
    </style:style>
    <style:style style:name="T144_4" style:family="text">
      <style:text-properties fo:font-size="10pt" style:font-size-asian="10pt" style:font-name-complex="Arial" style:font-size-complex="10pt"/>
    </style:style>
    <style:style style:name="T144_5" style:family="text">
      <style:text-properties fo:font-size="10pt" style:font-size-asian="10pt" style:font-name-complex="Arial" style:font-size-complex="10pt"/>
    </style:style>
    <style:style style:name="T144_6" style:family="text">
      <style:text-properties fo:font-size="10pt" style:font-size-asian="10pt" style:font-name-complex="Arial" style:font-size-complex="10pt"/>
    </style:style>
    <style:style style:name="T144_7" style:family="text">
      <style:text-properties fo:font-size="10pt" style:font-size-asian="10pt" style:font-name-complex="Arial" style:font-size-complex="10pt"/>
    </style:style>
    <style:style style:name="T144_8" style:family="text">
      <style:text-properties fo:font-size="10pt" style:font-size-asian="10pt" style:font-name-complex="Arial" style:font-size-complex="10pt"/>
    </style:style>
    <style:style style:name="T144_9" style:family="text">
      <style:text-properties fo:font-size="10pt" style:font-size-asian="10pt" style:font-name-complex="Arial" style:font-size-complex="10pt"/>
    </style:style>
    <style:style style:name="P14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29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6_30" style:family="text">
      <style:text-properties fo:font-size="10pt" style:font-name-asian="Arial" style:font-size-asian="10pt" style:font-name-complex="Arial" style:font-size-complex="10pt" fo:language="en" fo:country="US"/>
    </style:style>
    <style:style style:name="P14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8_2" style:family="text">
      <style:text-properties fo:font-size="11pt" style:font-size-asian="11pt" style:font-name-complex="Arial" style:font-size-complex="11pt"/>
    </style:style>
    <style:style style:name="P149" style:family="paragraph" style:parent-style-name="Normal">
      <style:text-properties fo:font-size="11pt" style:font-size-asian="11pt" style:font-name-complex="Arial" style:font-size-complex="11pt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fo:color="#000000" fo:font-size="10pt" style:font-name-asian="Arial" style:font-size-asian="10pt" style:font-name-complex="Arial" style:font-size-complex="10pt"/>
    </style:style>
    <style:style style:name="P151" style:family="paragraph" style:parent-style-name="List_20_Paragraph">
      <style:paragraph-properties fo:text-align="justify" fo:margin-bottom="0cm"/>
      <style:text-properties fo:color="#000000" fo:font-size="10pt" style:font-name-asian="Arial" style:font-size-asian="10pt" style:font-name-complex="Arial"/>
    </style:style>
    <style:style style:name="T151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51_2" style:family="text">
      <style:text-properties fo:color="#000000" fo:font-size="10pt" style:font-name-asian="Arial" style:font-size-asian="10pt" style:font-name-complex="Arial"/>
    </style:style>
    <style:style style:name="P152" style:family="paragraph" style:parent-style-name="List_20_Paragraph">
      <style:paragraph-properties fo:text-align="justify"/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52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P153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153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53_2" style:family="text">
      <style:text-properties fo:color="#000000" fo:font-size="10pt" style:font-name-asian="Arial" style:font-size-asian="10pt" style:font-name-complex="Arial"/>
    </style:style>
    <style:style style:name="T153_3" style:family="text">
      <style:text-properties fo:color="#000000" fo:font-size="10pt" style:font-name-asian="Arial" style:font-size-asian="10pt" style:font-name-complex="Arial"/>
    </style:style>
    <style:style style:name="T153_4" style:family="text">
      <style:text-properties fo:color="#000000" fo:font-size="10pt" style:font-name-asian="Arial" style:font-size-asian="10pt" style:font-name-complex="Arial"/>
    </style:style>
    <style:style style:name="T153_5" style:family="text">
      <style:text-properties fo:font-size="10pt" style:font-name-asian="Arial" style:font-size-asian="10pt" style:font-name-complex="Arial" fo:language="en" fo:country="US"/>
    </style:style>
    <style:style style:name="T153_6" style:family="text">
      <style:text-properties fo:color="#000000" fo:font-size="10pt" style:font-name-asian="Arial" style:font-size-asian="10pt" style:font-name-complex="Arial"/>
    </style:style>
    <style:style style:name="T153_7" style:family="text">
      <style:text-properties fo:font-size="10pt" style:font-name-asian="Arial" style:font-size-asian="10pt" style:font-name-complex="Arial"/>
    </style:style>
    <style:style style:name="T153_8" style:family="text">
      <style:text-properties fo:color="#000000" fo:font-size="10pt" style:font-name-asian="Arial" style:font-size-asian="10pt" style:font-name-complex="Arial"/>
    </style:style>
    <style:style style:name="T153_9" style:family="text">
      <style:text-properties fo:font-size="10pt" style:font-name-asian="Arial" style:font-size-asian="10pt" style:font-name-complex="Arial" fo:language="en" fo:country="US"/>
    </style:style>
    <style:style style:name="P154" style:family="paragraph" style:parent-style-name="List_20_Paragraph">
      <style:paragraph-properties fo:text-align="justify"/>
      <style:text-properties fo:color="#000000" fo:font-size="10pt" style:font-name-asian="Arial" style:font-size-asian="10pt" style:font-name-complex="Arial"/>
    </style:style>
    <style:style style:name="T154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54_2" style:family="text">
      <style:text-properties fo:color="#000000" fo:font-size="10pt" style:font-name-asian="Arial" style:font-size-asian="10pt" style:font-name-complex="Arial"/>
    </style:style>
    <style:style style:name="T154_3" style:family="text">
      <style:text-properties fo:color="#000000" fo:font-size="10pt" style:font-name-asian="Arial" style:font-size-asian="10pt" style:font-name-complex="Arial"/>
    </style:style>
    <style:style style:name="T154_4" style:family="text">
      <style:text-properties fo:color="#000000" fo:font-size="10pt" style:font-name-asian="Arial" style:font-size-asian="10pt" style:font-name-complex="Arial"/>
    </style:style>
    <style:style style:name="T154_5" style:family="text">
      <style:text-properties fo:color="#000000" fo:font-size="10pt" style:font-name-asian="Arial" style:font-size-asian="10pt" style:font-name-complex="Arial"/>
    </style:style>
    <style:style style:name="P155" style:family="paragraph" style:parent-style-name="List_20_Paragraph">
      <style:paragraph-properties fo:text-align="justify"/>
      <style:text-properties fo:color="#000000" fo:font-size="10pt" style:font-name-asian="Arial" style:font-size-asian="10pt" style:font-name-complex="Arial"/>
    </style:style>
    <style:style style:name="T155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55_2" style:family="text">
      <style:text-properties fo:color="#000000" fo:font-size="10pt" style:font-name-asian="Arial" style:font-size-asian="10pt" style:font-name-complex="Arial"/>
    </style:style>
    <style:style style:name="T155_3" style:family="text">
      <style:text-properties fo:color="#000000" fo:font-size="10pt" style:font-name-asian="Arial" style:font-size-asian="10pt" style:font-name-complex="Arial"/>
    </style:style>
    <style:style style:name="T155_4" style:family="text">
      <style:text-properties fo:color="#000000" fo:font-size="10pt" style:font-name-asian="Arial" style:font-size-asian="10pt" style:font-name-complex="Arial"/>
    </style:style>
    <style:style style:name="T155_5" style:family="text">
      <style:text-properties fo:color="#000000" fo:font-size="10pt" style:font-name-asian="Arial" style:font-size-asian="10pt" style:font-name-complex="Arial"/>
    </style:style>
    <style:style style:name="T155_6" style:family="text">
      <style:text-properties fo:color="#000000" fo:font-size="10pt" style:font-name-asian="Arial" style:font-size-asian="10pt" style:font-name-complex="Arial"/>
    </style:style>
    <style:style style:name="T155_7" style:family="text">
      <style:text-properties fo:color="#000000" fo:font-size="10pt" style:font-name-asian="Arial" style:font-size-asian="10pt" style:font-name-complex="Arial"/>
    </style:style>
    <style:style style:name="T155_8" style:family="text">
      <style:text-properties fo:color="#000000" fo:font-size="10pt" style:font-name-asian="Arial" style:font-size-asian="10pt" style:font-name-complex="Arial"/>
    </style:style>
    <style:style style:name="T155_9" style:family="text">
      <style:text-properties fo:color="#000000" fo:font-size="10pt" style:font-name-asian="Arial" style:font-size-asian="10pt" style:font-name-complex="Arial"/>
    </style:style>
    <style:style style:name="P156" style:family="paragraph" style:parent-style-name="List_20_Paragraph">
      <style:paragraph-properties fo:text-align="justify"/>
    </style:style>
    <style:style style:name="T156_1" style:family="text">
      <style:text-properties fo:color="#000000" fo:font-size="10pt" style:font-name-asian="Arial" style:font-size-asian="10pt" style:font-name-complex="Arial" fo:font-weight="bold" style:font-weight-asian="bold" style:font-weight-complex="bold"/>
    </style:style>
    <style:style style:name="T156_2" style:family="text">
      <style:text-properties fo:color="#000000" fo:font-size="10pt" style:font-name-asian="Arial" style:font-size-asian="10pt" style:font-name-complex="Arial"/>
    </style:style>
    <style:style style:name="T156_3" style:family="text">
      <style:text-properties fo:color="#000000" fo:font-size="10pt" style:font-name-asian="Arial" style:font-size-asian="10pt" style:font-name-complex="Arial"/>
    </style:style>
    <style:style style:name="T156_4" style:family="text">
      <style:text-properties fo:font-size="10pt" style:font-name-asian="Arial" style:font-size-asian="10pt" style:font-name-complex="Arial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T157_2" style:family="text">
      <style:text-properties fo:font-size="11pt" style:font-size-asian="11pt" style:font-name-complex="Arial" style:font-size-complex="11pt"/>
    </style:style>
    <style:style style:name="P158" style:family="paragraph" style:parent-style-name="Normal">
      <style:text-properties fo:font-size="11pt" style:font-size-asian="11pt" style:font-name-complex="Arial" style:font-size-complex="11pt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fo:color="#000000" fo:font-size="10pt" style:font-name-asian="Arial" style:font-size-asian="10pt" style:font-name-complex="Arial" style:font-size-complex="10pt"/>
    </style:style>
    <style:style style:name="T159_2" style:family="text">
      <style:text-properties fo:color="#000000" fo:font-size="10pt" style:font-name-asian="Arial" style:font-size-asian="10pt" style:font-name-complex="Arial" style:font-size-complex="10pt"/>
    </style:style>
    <style:style style:name="T159_3" style:family="text">
      <style:text-properties fo:color="#000000" fo:font-size="10pt" style:font-name-asian="Arial" style:font-size-asian="10pt" style:font-name-complex="Arial" style:font-size-complex="10pt"/>
    </style:style>
    <style:style style:name="T159_4" style:family="text">
      <style:text-properties fo:color="#000000" fo:font-size="10pt" style:font-name-asian="Arial" style:font-size-asian="10pt" style:font-name-complex="Arial" style:font-size-complex="10pt"/>
    </style:style>
    <style:style style:name="T159_5" style:family="text">
      <style:text-properties fo:color="#000000" fo:font-size="10pt" style:font-name-asian="Arial" style:font-size-asian="10pt" style:font-name-complex="Arial" style:font-size-complex="10pt"/>
    </style:style>
    <style:style style:name="T159_6" style:family="text">
      <style:text-properties fo:color="#000000" fo:font-size="10pt" style:font-name-asian="Arial" style:font-size-asian="10pt" style:font-name-complex="Arial" style:font-size-complex="10pt"/>
    </style:style>
    <style:style style:name="T159_7" style:family="text">
      <style:text-properties fo:color="#000000" fo:font-size="10pt" style:font-name-asian="Arial" style:font-size-asian="10pt" style:font-name-complex="Arial" style:font-size-complex="10pt"/>
    </style:style>
    <style:style style:name="T159_8" style:family="text">
      <style:text-properties fo:color="#000000" fo:font-size="10pt" style:font-name-asian="Arial" style:font-size-asian="10pt" style:font-name-complex="Arial" style:font-size-complex="10pt"/>
    </style:style>
    <style:style style:name="T159_9" style:family="text">
      <style:text-properties fo:color="#000000" fo:font-size="10pt" style:font-name-asian="Arial" style:font-size-asian="10pt" style:font-name-complex="Arial" style:font-size-complex="10pt"/>
    </style:style>
    <style:style style:name="T159_10" style:family="text"/>
    <style:style style:name="T159_11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159_12" style:family="text">
      <style:text-properties fo:color="#000000" fo:font-size="10pt" style:font-name-asian="Arial" style:font-size-asian="10pt" style:font-name-complex="Arial" style:font-size-complex="10pt"/>
    </style:style>
    <style:style style:name="T159_13" style:family="text"/>
    <style:style style:name="T159_14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159_15" style:family="text">
      <style:text-properties fo:color="#000000" fo:font-size="10pt" style:font-name-asian="Arial" style:font-size-asian="10pt" style:font-name-complex="Arial" style:font-size-complex="10pt"/>
    </style:style>
    <style:style style:name="P160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 fo:language="en" fo:language-asian="en" fo:country-asian="GB"/>
    </style:style>
    <style:style style:name="P161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61_1" style:family="text">
      <style:text-properties fo:font-style="normal" style:font-style-asian="normal"/>
    </style:style>
    <style:style style:name="T161_2" style:family="text">
      <style:text-properties fo:font-style="normal" style:font-style-asian="normal"/>
    </style:style>
    <style:style style:name="T161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161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62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6.503cm" fo:margin-left="-0.259cm"/>
    </style:style>
    <style:style style:name="Column19" style:family="table-column">
      <style:table-column-properties style:column-width="3.013cm"/>
    </style:style>
    <style:style style:name="Column20" style:family="table-column">
      <style:table-column-properties style:column-width="1.087cm"/>
    </style:style>
    <style:style style:name="Column21" style:family="table-column">
      <style:table-column-properties style:column-width="1.653cm"/>
    </style:style>
    <style:style style:name="Column22" style:family="table-column">
      <style:table-column-properties style:column-width="5.791cm"/>
    </style:style>
    <style:style style:name="Column23" style:family="table-column">
      <style:table-column-properties style:column-width="4.96cm"/>
    </style:style>
    <style:style style:name="Row17" style:family="table-row">
      <style:table-row-properties style:min-row-height="0.863cm"/>
    </style:style>
    <style:style style:name="Cell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18" style:family="table-row">
      <style:table-row-properties style:min-row-height="0.612cm"/>
    </style:style>
    <style:style style:name="Cell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9" style:family="table-row">
      <style:table-row-properties style:min-row-height="0.609cm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3" style:family="paragraph" style:parent-style-name="Normal">
      <style:text-properties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4" style:family="table-column">
      <style:table-column-properties style:column-width="5.743cm"/>
    </style:style>
    <style:style style:name="Column25" style:family="table-column">
      <style:table-column-properties style:column-width="5.001cm"/>
    </style:style>
    <style:style style:name="Column26" style:family="table-column">
      <style:table-column-properties style:column-width="5.75cm"/>
    </style:style>
    <style:style style:name="Row20" style:family="table-row">
      <style:table-row-properties style:min-row-height="0.482cm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1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7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17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22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8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6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8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9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9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23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>
        <style:tab-stops>
          <style:tab-stop style:type="center" style:leader-style="none" style:position="2.055cm"/>
        </style:tab-stops>
      </style:paragraph-properties>
    </style:style>
    <style:style style:name="T1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9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9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9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0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0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20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4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>
        <style:tab-stops>
          <style:tab-stop style:type="center" style:leader-style="none" style:position="2.055cm"/>
        </style:tab-stops>
      </style:paragraph-properties>
    </style:style>
    <style:style style:name="T2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7_4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209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9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9_4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9_5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font-weight-complex="bold"/>
    </style:style>
    <style:style style:name="T210_2" style:family="text">
      <style:text-properties fo:background-color="#ffffff"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210_3" style:family="text" style:parent-style-name="normaltextrun">
      <style:text-properties fo:background-color="#ffffff"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1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1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style:font-weight-complex="bold"/>
    </style:style>
    <style:style style:name="T21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style:font-weight-complex="bold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21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1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20" style:family="paragraph" style:parent-style-name="Normal">
      <style:paragraph-properties fo:text-align="justify"/>
    </style:style>
    <style:style style:name="T220_1" style:family="text">
      <style:text-properties fo:font-size="10pt" style:font-size-asian="10pt" style:font-size-complex="10pt"/>
    </style:style>
    <style:style style:name="T220_2" style:family="text">
      <style:text-properties fo:font-size="10pt" style:font-size-asian="10pt" style:font-size-complex="10pt"/>
    </style:style>
    <style:style style:name="T220_3" style:family="text">
      <style:text-properties fo:font-size="10pt" style:font-size-asian="10pt" style:font-size-complex="10pt"/>
    </style:style>
    <style:style style:name="T220_4" style:family="text">
      <style:text-properties fo:font-size="10pt" style:font-size-asian="10pt" style:font-size-complex="10pt"/>
    </style:style>
    <style:style style:name="T220_5" style:family="text">
      <style:text-properties fo:font-size="10pt" style:font-size-asian="10pt" style:font-size-complex="10pt"/>
    </style:style>
    <style:style style:name="T220_6" style:family="text">
      <style:text-properties fo:font-size="10pt" style:font-size-asian="10pt" style:font-size-complex="10pt"/>
    </style:style>
    <style:style style:name="T220_7" style:family="text">
      <style:text-properties fo:font-size="10pt" style:font-size-asian="10pt" style:font-size-complex="10pt"/>
    </style:style>
    <style:style style:name="T220_8" style:family="text">
      <style:text-properties fo:font-size="10pt" style:font-size-asian="10pt" style:font-size-complex="10pt"/>
    </style:style>
    <style:style style:name="T220_9" style:family="text">
      <style:text-properties fo:font-size="10pt" style:font-size-asian="10pt" style:font-size-complex="10pt"/>
    </style:style>
    <style:style style:name="T220_10" style:family="text">
      <style:text-properties fo:font-size="10pt" style:font-size-asian="10pt" style:font-size-complex="10pt"/>
    </style:style>
    <style:style style:name="T220_11" style:family="text">
      <style:text-properties fo:font-size="10pt" style:font-size-asian="10pt" style:font-size-complex="10pt"/>
    </style:style>
    <style:style style:name="T220_12" style:family="text">
      <style:text-properties fo:font-size="10pt" style:font-size-asian="10pt" style:font-size-complex="10pt"/>
    </style:style>
    <style:style style:name="T220_13" style:family="text">
      <style:text-properties fo:font-size="10pt" style:font-size-asian="10pt" style:font-size-complex="10pt"/>
    </style:style>
    <style:style style:name="T220_14" style:family="text">
      <style:text-properties fo:font-size="10pt" style:font-size-asian="10pt" style:font-size-complex="10pt"/>
    </style:style>
    <style:style style:name="T220_15" style:family="text">
      <style:text-properties fo:font-size="10pt" style:font-size-asian="10pt" style:font-size-complex="10pt"/>
    </style:style>
    <style:style style:name="T220_16" style:family="text">
      <style:text-properties fo:font-size="10pt" style:font-size-asian="10pt" style:font-size-complex="10pt"/>
    </style:style>
    <style:style style:name="T220_17" style:family="text">
      <style:text-properties fo:font-size="10pt" style:font-size-asian="10pt" style:font-size-complex="10pt"/>
    </style:style>
    <style:style style:name="T220_18" style:family="text">
      <style:text-properties fo:font-size="10pt" style:font-size-asian="10pt" style:font-size-complex="10pt"/>
    </style:style>
    <style:style style:name="T220_19" style:family="text">
      <style:text-properties fo:font-size="10pt" style:font-size-asian="10pt" style:font-size-complex="10pt"/>
    </style:style>
    <style:style style:name="T220_20" style:family="text">
      <style:text-properties fo:font-size="10pt" style:font-size-asian="10pt" style:font-size-complex="10pt"/>
    </style:style>
    <style:style style:name="T220_21" style:family="text">
      <style:text-properties fo:font-size="10pt" style:font-size-asian="10pt" style:font-size-complex="10pt"/>
    </style:style>
    <style:style style:name="T220_22" style:family="text">
      <style:text-properties fo:font-size="10pt" style:font-size-asian="10pt" style:font-size-complex="10pt"/>
    </style:style>
    <style:style style:name="T220_23" style:family="text">
      <style:text-properties fo:font-size="10pt" style:font-size-asian="10pt" style:font-size-complex="10pt"/>
    </style:style>
    <style:style style:name="T220_24" style:family="text">
      <style:text-properties fo:font-size="10pt" style:font-size-asian="10pt" style:font-size-complex="10pt"/>
    </style:style>
    <style:style style:name="T220_25" style:family="text">
      <style:text-properties fo:font-size="10pt" style:font-size-asian="10pt" style:font-size-complex="10pt"/>
    </style:style>
    <style:style style:name="T220_26" style:family="text">
      <style:text-properties fo:font-size="10pt" style:font-size-asian="10pt" style:font-size-complex="10pt"/>
    </style:style>
    <style:style style:name="T220_27" style:family="text">
      <style:text-properties fo:font-size="10pt" style:font-size-asian="10pt" style:font-size-complex="10pt"/>
    </style:style>
    <style:style style:name="T220_28" style:family="text">
      <style:text-properties fo:font-size="10pt" style:font-size-asian="10pt" style:font-size-complex="10pt"/>
    </style:style>
    <style:style style:name="T220_29" style:family="text">
      <style:text-properties fo:font-size="10pt" style:font-size-asian="10pt" style:font-size-complex="10pt"/>
    </style:style>
    <style:style style:name="T220_30" style:family="text">
      <style:text-properties fo:font-size="10pt" style:font-size-asian="10pt" style:font-size-complex="10pt"/>
    </style:style>
    <style:style style:name="T220_31" style:family="text">
      <style:text-properties fo:font-size="10pt" style:font-size-asian="10pt" style:font-size-complex="10pt"/>
    </style:style>
    <style:style style:name="T220_32" style:family="text">
      <style:text-properties fo:font-size="10pt" style:font-size-asian="10pt" style:font-size-complex="10pt"/>
    </style:style>
    <style:style style:name="T220_33" style:family="text">
      <style:text-properties fo:font-size="10pt" style:font-size-asian="10pt" style:font-size-complex="10pt"/>
    </style:style>
    <style:style style:name="T220_34" style:family="text">
      <style:text-properties fo:font-size="10pt" style:font-size-asian="10pt" style:font-size-complex="10pt"/>
    </style:style>
    <style:style style:name="T220_35" style:family="text">
      <style:text-properties fo:font-size="10pt" style:font-size-asian="10pt" style:font-size-complex="10pt"/>
    </style:style>
    <style:style style:name="T220_36" style:family="text">
      <style:text-properties fo:font-size="10pt" style:font-size-asian="10pt" style:font-size-complex="10pt"/>
    </style:style>
    <style:style style:name="T220_37" style:family="text">
      <style:text-properties fo:font-size="10pt" style:font-size-asian="10pt" style:font-size-complex="10pt"/>
    </style:style>
    <style:style style:name="T220_38" style:family="text">
      <style:text-properties fo:font-size="10pt" style:font-size-asian="10pt" style:font-size-complex="10pt"/>
    </style:style>
    <style:style style:name="T220_39" style:family="text">
      <style:text-properties fo:font-size="10pt" style:font-size-asian="10pt" style:font-size-complex="10pt"/>
    </style:style>
    <style:style style:name="T220_40" style:family="text">
      <style:text-properties fo:font-size="10pt" style:font-size-asian="10pt" style:font-size-complex="10pt"/>
    </style:style>
    <style:style style:name="P22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22" style:family="paragraph" style:parent-style-name="Normal">
      <style:paragraph-properties fo:text-align="justify"/>
    </style:style>
    <style:style style:name="T222_1" style:family="text">
      <style:text-properties fo:font-size="10pt" style:font-size-asian="10pt" style:font-name-complex="Arial" style:font-size-complex="10pt"/>
    </style:style>
    <style:style style:name="T222_2" style:family="text">
      <style:text-properties fo:font-size="10pt" style:font-size-asian="10pt" style:font-name-complex="Arial" style:font-size-complex="10pt"/>
    </style:style>
    <style:style style:name="T222_3" style:family="text">
      <style:text-properties fo:font-size="10pt" style:font-size-asian="10pt" style:font-name-complex="Arial" style:font-size-complex="10pt"/>
    </style:style>
    <style:style style:name="T222_4" style:family="text">
      <style:text-properties fo:font-size="10pt" style:font-size-asian="10pt" style:font-name-complex="Arial" style:font-size-complex="10pt"/>
    </style:style>
    <style:style style:name="T222_5" style:family="text">
      <style:text-properties fo:font-size="10pt" style:font-size-asian="10pt" style:font-size-complex="10pt"/>
    </style:style>
    <style:style style:name="T222_6" style:family="text">
      <style:text-properties fo:font-size="10pt" style:font-size-asian="10pt" style:font-size-complex="10pt"/>
    </style:style>
    <style:style style:name="T222_7" style:family="text">
      <style:text-properties fo:font-size="10pt" style:font-size-asian="10pt" style:font-size-complex="10pt"/>
    </style:style>
    <style:style style:name="T222_8" style:family="text">
      <style:text-properties fo:font-size="10pt" style:font-size-asian="10pt" style:font-name-complex="Arial" style:font-size-complex="10pt"/>
    </style:style>
    <style:style style:name="T222_9" style:family="text">
      <style:text-properties fo:font-size="10pt" style:font-size-asian="10pt" style:font-size-complex="10pt"/>
    </style:style>
    <style:style style:name="T222_10" style:family="text">
      <style:text-properties fo:font-size="10pt" style:font-size-asian="10pt" style:font-size-complex="10pt"/>
    </style:style>
    <style:style style:name="T222_11" style:family="text">
      <style:text-properties fo:font-size="10pt" style:font-size-asian="10pt" style:font-size-complex="10pt"/>
    </style:style>
    <style:style style:name="T222_12" style:family="text">
      <style:text-properties fo:font-size="10pt" style:font-size-asian="10pt" style:font-size-complex="10pt"/>
    </style:style>
    <style:style style:name="T222_13" style:family="text">
      <style:text-properties fo:font-size="10pt" style:font-size-asian="10pt" style:font-size-complex="10pt"/>
    </style:style>
    <style:style style:name="T222_14" style:family="text">
      <style:text-properties fo:font-size="10pt" style:font-size-asian="10pt" style:font-size-complex="10pt"/>
    </style:style>
    <style:style style:name="T222_15" style:family="text">
      <style:text-properties fo:font-size="10pt" style:font-size-asian="10pt" style:font-size-complex="10pt"/>
    </style:style>
    <style:style style:name="T222_16" style:family="text">
      <style:text-properties fo:font-size="10pt" style:font-size-asian="10pt" style:font-size-complex="10pt"/>
    </style:style>
    <style:style style:name="T222_17" style:family="text">
      <style:text-properties fo:font-size="10pt" style:font-size-asian="10pt" style:font-size-complex="10pt"/>
    </style:style>
    <style:style style:name="T222_18" style:family="text">
      <style:text-properties fo:font-size="10pt" style:font-size-asian="10pt" style:font-size-complex="10pt"/>
    </style:style>
    <style:style style:name="T222_19" style:family="text">
      <style:text-properties fo:font-size="10pt" style:font-size-asian="10pt" style:font-size-complex="10pt"/>
    </style:style>
    <style:style style:name="T222_20" style:family="text">
      <style:text-properties fo:font-size="10pt" style:font-size-asian="10pt" style:font-size-complex="10pt"/>
    </style:style>
    <style:style style:name="T222_21" style:family="text">
      <style:text-properties fo:font-size="10pt" style:font-size-asian="10pt" style:font-size-complex="10pt"/>
    </style:style>
    <style:style style:name="T222_22" style:family="text">
      <style:text-properties fo:font-size="10pt" style:font-size-asian="10pt" style:font-size-complex="10pt"/>
    </style:style>
    <style:style style:name="P223" style:family="paragraph" style:parent-style-name="List_20_Paragraph">
      <style:paragraph-properties fo:text-align="justify"/>
      <style:text-properties fo:font-size="10pt" style:font-size-asian="10pt"/>
    </style:style>
    <style:style style:name="T223_1" style:family="text">
      <style:text-properties fo:font-size="10pt" style:font-size-asian="10pt"/>
    </style:style>
    <style:style style:name="T223_2" style:family="text">
      <style:text-properties fo:font-size="10pt" style:font-name-asian="Calibri" style:font-size-asian="10pt"/>
    </style:style>
    <style:style style:name="T223_3" style:family="text">
      <style:text-properties fo:font-size="10pt" style:font-name-asian="Calibri" style:font-size-asian="10pt"/>
    </style:style>
    <style:style style:name="T223_4" style:family="text">
      <style:text-properties fo:font-size="10pt" style:font-name-asian="Calibri" style:font-size-asian="10pt"/>
    </style:style>
    <style:style style:name="T223_5" style:family="text">
      <style:text-properties fo:font-size="10pt" style:font-size-asian="10pt"/>
    </style:style>
    <style:style style:name="T223_6" style:family="text">
      <style:text-properties fo:font-size="10pt" style:font-name-asian="Calibri" style:font-size-asian="10pt"/>
    </style:style>
    <style:style style:name="T223_7" style:family="text">
      <style:text-properties fo:font-size="10pt" style:font-name-asian="Calibri" style:font-size-asian="10pt"/>
    </style:style>
    <style:style style:name="T223_8" style:family="text">
      <style:text-properties fo:font-size="10pt" style:font-name-asian="Calibri" style:font-size-asian="10pt"/>
    </style:style>
    <style:style style:name="T223_9" style:family="text">
      <style:text-properties fo:font-size="10pt" style:font-name-asian="Calibri" style:font-size-asian="10pt"/>
    </style:style>
    <style:style style:name="T223_10" style:family="text">
      <style:text-properties fo:font-size="10pt" style:font-name-asian="Calibri" style:font-size-asian="10pt"/>
    </style:style>
    <style:style style:name="T223_11" style:family="text">
      <style:text-properties fo:font-size="10pt" style:font-name-asian="Calibri" style:font-size-asian="10pt"/>
    </style:style>
    <style:style style:name="T223_12" style:family="text">
      <style:text-properties fo:font-size="10pt" style:font-name-asian="Calibri" style:font-size-asian="10pt"/>
    </style:style>
    <style:style style:name="T223_13" style:family="text">
      <style:text-properties fo:font-size="10pt" style:font-size-asian="10pt"/>
    </style:style>
    <style:style style:name="T223_14" style:family="text">
      <style:text-properties fo:font-size="10pt" style:font-name-asian="Calibri" style:font-size-asian="10pt"/>
    </style:style>
    <style:style style:name="T223_15" style:family="text">
      <style:text-properties fo:font-size="10pt" style:font-size-asian="10pt"/>
    </style:style>
    <style:style style:name="T223_16" style:family="text">
      <style:text-properties fo:font-size="10pt" style:font-size-asian="10pt"/>
    </style:style>
    <style:style style:name="P224" style:family="paragraph" style:parent-style-name="List_20_Paragraph">
      <style:paragraph-properties fo:text-align="justify"/>
      <style:text-properties fo:font-size="10pt" style:font-size-asian="10pt"/>
    </style:style>
    <style:style style:name="T224_1" style:family="text">
      <style:text-properties fo:font-size="10pt" style:font-size-asian="10pt"/>
    </style:style>
    <style:style style:name="T224_2" style:family="text">
      <style:text-properties fo:font-size="10pt" style:font-size-asian="10pt"/>
    </style:style>
    <style:style style:name="T224_3" style:family="text">
      <style:text-properties fo:font-size="10pt" style:font-size-asian="10pt"/>
    </style:style>
    <style:style style:name="T224_4" style:family="text">
      <style:text-properties fo:font-size="10pt" style:font-name-asian="Calibri" style:font-size-asian="10pt"/>
    </style:style>
    <style:style style:name="T224_5" style:family="text">
      <style:text-properties fo:font-size="10pt" style:font-name-asian="Calibri" style:font-size-asian="10pt"/>
    </style:style>
    <style:style style:name="T224_6" style:family="text">
      <style:text-properties fo:font-size="10pt" style:font-name-asian="Calibri" style:font-size-asian="10pt"/>
    </style:style>
    <style:style style:name="T224_7" style:family="text">
      <style:text-properties fo:font-size="10pt" style:font-name-asian="Calibri" style:font-size-asian="10pt"/>
    </style:style>
    <style:style style:name="T224_8" style:family="text">
      <style:text-properties fo:font-size="10pt" style:font-size-asian="10pt"/>
    </style:style>
    <style:style style:name="T224_9" style:family="text">
      <style:text-properties fo:font-size="10pt" style:font-size-asian="10pt"/>
    </style:style>
    <style:style style:name="T224_10" style:family="text">
      <style:text-properties fo:font-size="10pt" style:font-name-asian="Calibri" style:font-size-asian="10pt"/>
    </style:style>
    <style:style style:name="T224_11" style:family="text">
      <style:text-properties fo:font-size="10pt" style:font-size-asian="10pt"/>
    </style:style>
    <style:style style:name="T224_12" style:family="text">
      <style:text-properties fo:font-size="10pt" style:font-size-asian="10pt"/>
    </style:style>
    <style:style style:name="P225" style:family="paragraph" style:parent-style-name="List_20_Paragraph">
      <style:paragraph-properties fo:text-align="justify"/>
      <style:text-properties fo:font-size="10pt" style:font-size-asian="10pt"/>
    </style:style>
    <style:style style:name="T225_1" style:family="text">
      <style:text-properties fo:font-size="10pt" style:font-size-asian="10pt"/>
    </style:style>
    <style:style style:name="T225_2" style:family="text">
      <style:text-properties fo:font-size="10pt" style:font-size-asian="10pt"/>
    </style:style>
    <style:style style:name="T225_3" style:family="text">
      <style:text-properties fo:font-size="10pt" style:font-size-asian="10pt"/>
    </style:style>
    <style:style style:name="T225_4" style:family="text">
      <style:text-properties fo:font-size="10pt" style:font-name-asian="Calibri" style:font-size-asian="10pt"/>
    </style:style>
    <style:style style:name="T225_5" style:family="text">
      <style:text-properties fo:font-size="10pt" style:font-name-asian="Calibri" style:font-size-asian="10pt"/>
    </style:style>
    <style:style style:name="T225_6" style:family="text">
      <style:text-properties fo:font-size="10pt" style:font-name-asian="Calibri" style:font-size-asian="10pt"/>
    </style:style>
    <style:style style:name="T225_7" style:family="text">
      <style:text-properties fo:font-size="10pt" style:font-name-asian="Calibri" style:font-size-asian="10pt"/>
    </style:style>
    <style:style style:name="T225_8" style:family="text">
      <style:text-properties fo:font-size="10pt" style:font-name-asian="Calibri" style:font-size-asian="10pt"/>
    </style:style>
    <style:style style:name="T225_9" style:family="text">
      <style:text-properties fo:font-size="10pt" style:font-name-asian="Calibri" style:font-size-asian="10pt"/>
    </style:style>
    <style:style style:name="T225_10" style:family="text">
      <style:text-properties fo:font-size="10pt" style:font-name-asian="Calibri" style:font-size-asian="10pt"/>
    </style:style>
    <style:style style:name="T225_11" style:family="text">
      <style:text-properties fo:font-size="10pt" style:font-name-asian="Calibri" style:font-size-asian="10pt"/>
    </style:style>
    <style:style style:name="T225_12" style:family="text">
      <style:text-properties fo:font-size="10pt" style:font-name-asian="Calibri" style:font-size-asian="10pt"/>
    </style:style>
    <style:style style:name="T225_13" style:family="text">
      <style:text-properties fo:font-size="10pt" style:font-name-asian="Calibri" style:font-size-asian="10pt"/>
    </style:style>
    <style:style style:name="T225_14" style:family="text">
      <style:text-properties fo:font-size="10pt" style:font-size-asian="10pt"/>
    </style:style>
    <style:style style:name="T225_15" style:family="text">
      <style:text-properties fo:font-size="10pt" style:font-name-asian="Calibri" style:font-size-asian="10pt"/>
    </style:style>
    <style:style style:name="T225_16" style:family="text">
      <style:text-properties fo:font-size="10pt" style:font-name-asian="Calibri" style:font-size-asian="10pt"/>
    </style:style>
    <style:style style:name="T225_17" style:family="text">
      <style:text-properties fo:font-size="10pt" style:font-name-asian="Calibri" style:font-size-asian="10pt"/>
    </style:style>
    <style:style style:name="T225_18" style:family="text">
      <style:text-properties fo:font-size="10pt" style:font-name-asian="Calibri" style:font-size-asian="10pt"/>
    </style:style>
    <style:style style:name="T225_19" style:family="text">
      <style:text-properties fo:font-size="10pt" style:font-name-asian="Calibri" style:font-size-asian="10pt"/>
    </style:style>
    <style:style style:name="T225_20" style:family="text">
      <style:text-properties fo:font-size="10pt" style:font-name-asian="Calibri" style:font-size-asian="10pt"/>
    </style:style>
    <style:style style:name="T225_21" style:family="text">
      <style:text-properties fo:font-size="10pt" style:font-name-asian="Calibri" style:font-size-asian="10pt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fo:font-size="10pt" style:font-size-asian="10pt" style:font-size-complex="10pt"/>
    </style:style>
    <style:style style:name="T226_2" style:family="text">
      <style:text-properties fo:font-size="10pt" style:font-size-asian="10pt" style:font-size-complex="10pt"/>
    </style:style>
    <style:style style:name="T226_3" style:family="text">
      <style:text-properties fo:font-size="10pt" style:font-size-asian="10pt" style:font-size-complex="10pt"/>
    </style:style>
    <style:style style:name="T226_4" style:family="text">
      <style:text-properties fo:font-size="10pt" style:font-size-asian="10pt" style:font-size-complex="10pt"/>
    </style:style>
    <style:style style:name="T226_5" style:family="text">
      <style:text-properties fo:font-size="10pt" style:font-size-asian="10pt" style:font-size-complex="10pt"/>
    </style:style>
    <style:style style:name="T226_6" style:family="text">
      <style:text-properties fo:font-size="10pt" style:font-size-asian="10pt" style:font-size-complex="10pt"/>
    </style:style>
    <style:style style:name="T226_7" style:family="text">
      <style:text-properties fo:font-size="10pt" style:font-size-asian="10pt" style:font-size-complex="10pt"/>
    </style:style>
    <style:style style:name="T226_8" style:family="text">
      <style:text-properties fo:font-size="10pt" style:font-size-asian="10pt" style:font-size-complex="10pt"/>
    </style:style>
    <style:style style:name="T226_9" style:family="text">
      <style:text-properties fo:font-size="10pt" style:font-size-asian="10pt" style:font-size-complex="10pt"/>
    </style:style>
    <style:style style:name="T226_10" style:family="text">
      <style:text-properties fo:font-size="10pt" style:font-size-asian="10pt" style:font-size-complex="10pt"/>
    </style:style>
    <style:style style:name="T226_11" style:family="text">
      <style:text-properties fo:font-size="10pt" style:font-name-asian="Calibri" style:font-size-asian="10pt" style:font-size-complex="10pt"/>
    </style:style>
    <style:style style:name="T226_12" style:family="text">
      <style:text-properties fo:font-size="10pt" style:font-name-asian="Calibri" style:font-size-asian="10pt" style:font-size-complex="10pt"/>
    </style:style>
    <style:style style:name="T226_13" style:family="text">
      <style:text-properties fo:font-size="10pt" style:font-name-asian="Calibri" style:font-size-asian="10pt" style:font-size-complex="10pt"/>
    </style:style>
    <style:style style:name="T226_14" style:family="text">
      <style:text-properties fo:font-size="10pt" style:font-name-asian="Calibri" style:font-size-asian="10pt" style:font-size-complex="10pt"/>
    </style:style>
    <style:style style:name="T226_15" style:family="text">
      <style:text-properties fo:font-size="10pt" style:font-name-asian="Calibri" style:font-size-asian="10pt" style:font-size-complex="10pt"/>
    </style:style>
    <style:style style:name="T226_16" style:family="text">
      <style:text-properties fo:font-size="10pt" style:font-name-asian="Calibri" style:font-size-asian="10pt" style:font-size-complex="10pt"/>
    </style:style>
    <style:style style:name="T226_17" style:family="text">
      <style:text-properties fo:font-size="10pt" style:font-name-asian="Calibri" style:font-size-asian="10pt" style:font-size-complex="10pt"/>
    </style:style>
    <style:style style:name="T226_18" style:family="text">
      <style:text-properties fo:font-size="10pt" style:font-name-asian="Calibri" style:font-size-asian="10pt" style:font-size-complex="10pt"/>
    </style:style>
    <style:style style:name="T226_19" style:family="text">
      <style:text-properties fo:font-size="10pt" style:font-name-asian="Calibri" style:font-size-asian="10pt" style:font-size-complex="10pt"/>
    </style:style>
    <style:style style:name="T226_20" style:family="text">
      <style:text-properties fo:font-size="10pt" style:font-size-asian="10pt" style:font-size-complex="10pt"/>
    </style:style>
    <style:style style:name="T226_21" style:family="text">
      <style:text-properties fo:font-size="10pt" style:font-size-asian="10pt" style:font-size-complex="10pt"/>
    </style:style>
    <style:style style:name="T226_22" style:family="text">
      <style:text-properties fo:font-size="10pt" style:font-size-asian="10pt" style:font-size-complex="10pt"/>
    </style:style>
    <style:style style:name="T226_23" style:family="text">
      <style:text-properties fo:font-size="10pt" style:font-size-asian="10pt" style:font-size-complex="10pt"/>
    </style:style>
    <style:style style:name="T226_24" style:family="text">
      <style:text-properties fo:font-size="10pt" style:font-size-asian="10pt" style:font-size-complex="10pt"/>
    </style:style>
    <style:style style:name="T226_25" style:family="text">
      <style:text-properties fo:font-size="10pt" style:font-name-asian="Calibri" style:font-size-asian="10pt" style:font-size-complex="10pt"/>
    </style:style>
    <style:style style:name="T226_26" style:family="text">
      <style:text-properties fo:font-size="10pt" style:font-name-asian="Calibri" style:font-size-asian="10pt" style:font-size-complex="10pt"/>
    </style:style>
    <style:style style:name="T226_27" style:family="text">
      <style:text-properties fo:font-size="10pt" style:font-name-asian="Calibri" style:font-size-asian="10pt" style:font-size-complex="10pt"/>
    </style:style>
    <style:style style:name="T226_28" style:family="text">
      <style:text-properties fo:font-size="10pt" style:font-name-asian="Calibri" style:font-size-asian="10pt" style:font-size-complex="10pt"/>
    </style:style>
    <style:style style:name="P227" style:family="paragraph" style:parent-style-name="Normal">
      <style:paragraph-properties fo:text-align="justify"/>
      <style:text-properties fo:font-size="10pt" style:font-name-asian="Calibri" style:font-size-asian="10pt" style:font-size-complex="10pt"/>
    </style:style>
    <style:style style:name="P228" style:family="paragraph" style:parent-style-name="Normal">
      <style:paragraph-properties fo:text-align="justify"/>
    </style:style>
    <style:style style:name="T228_1" style:family="text">
      <style:text-properties fo:font-size="10pt" style:font-name-asian="Calibri" style:font-size-asian="10pt" style:font-size-complex="10pt"/>
    </style:style>
    <style:style style:name="T228_2" style:family="text">
      <style:text-properties fo:font-size="10pt" style:font-name-asian="Calibri" style:font-size-asian="10pt" style:font-size-complex="10pt"/>
    </style:style>
    <style:style style:name="T228_3" style:family="text">
      <style:text-properties fo:font-size="10pt" style:font-name-asian="Calibri" style:font-size-asian="10pt" style:font-size-complex="10pt"/>
    </style:style>
    <style:style style:name="T228_4" style:family="text">
      <style:text-properties fo:font-size="10pt" style:font-name-asian="Calibri" style:font-size-asian="10pt" style:font-size-complex="10pt"/>
    </style:style>
    <style:style style:name="T228_5" style:family="text">
      <style:text-properties fo:font-size="10pt" style:font-size-asian="10pt" style:font-size-complex="10pt"/>
    </style:style>
    <style:style style:name="T228_6" style:family="text">
      <style:text-properties fo:font-size="10pt" style:font-size-asian="10pt" style:font-size-complex="10pt"/>
    </style:style>
    <style:style style:name="T228_7" style:family="text">
      <style:text-properties fo:font-size="10pt" style:font-size-asian="10pt" style:font-size-complex="10pt"/>
    </style:style>
    <style:style style:name="T228_8" style:family="text">
      <style:text-properties fo:font-size="10pt" style:font-size-asian="10pt" style:font-size-complex="10pt"/>
    </style:style>
    <style:style style:name="T228_9" style:family="text">
      <style:text-properties fo:font-size="10pt" style:font-size-asian="10pt" style:font-size-complex="10pt"/>
    </style:style>
    <style:style style:name="T228_10" style:family="text">
      <style:text-properties fo:font-size="10pt" style:font-size-asian="10pt" style:font-size-complex="10pt"/>
    </style:style>
    <style:style style:name="T228_11" style:family="text">
      <style:text-properties fo:font-size="10pt" style:font-size-asian="10pt" style:font-size-complex="10pt"/>
    </style:style>
    <style:style style:name="T228_12" style:family="text">
      <style:text-properties fo:font-size="10pt" style:font-size-asian="10pt" style:font-size-complex="10pt"/>
    </style:style>
    <style:style style:name="T228_13" style:family="text">
      <style:text-properties fo:font-size="10pt" style:font-size-asian="10pt" style:font-size-complex="10pt"/>
    </style:style>
    <style:style style:name="T228_14" style:family="text">
      <style:text-properties fo:font-size="10pt" style:font-size-asian="10pt" style:font-size-complex="10pt"/>
    </style:style>
    <style:style style:name="T228_15" style:family="text">
      <style:text-properties fo:font-size="10pt" style:font-size-asian="10pt" style:font-size-complex="10pt"/>
    </style:style>
    <style:style style:name="T228_16" style:family="text">
      <style:text-properties fo:font-size="10pt" style:font-size-asian="10pt" style:font-size-complex="10pt"/>
    </style:style>
    <style:style style:name="T228_17" style:family="text">
      <style:text-properties fo:font-size="10pt" style:font-size-asian="10pt" style:font-size-complex="10pt"/>
    </style:style>
    <style:style style:name="P22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fo:font-size="10pt" style:font-size-asian="10pt" style:font-size-complex="10pt"/>
    </style:style>
    <style:style style:name="T230_2" style:family="text">
      <style:text-properties fo:font-size="10pt" style:font-size-asian="10pt" style:font-size-complex="10pt"/>
    </style:style>
    <style:style style:name="T230_3" style:family="text">
      <style:text-properties fo:font-size="10pt" style:font-size-asian="10pt" style:font-size-complex="10pt"/>
    </style:style>
    <style:style style:name="T230_4" style:family="text">
      <style:text-properties fo:font-size="10pt" style:font-size-asian="10pt" style:font-size-complex="10pt"/>
    </style:style>
    <style:style style:name="T230_5" style:family="text">
      <style:text-properties fo:font-size="10pt" style:font-size-asian="10pt" style:font-size-complex="10pt"/>
    </style:style>
    <style:style style:name="T230_6" style:family="text">
      <style:text-properties fo:font-size="10pt" style:font-size-asian="10pt" style:font-size-complex="10pt"/>
    </style:style>
    <style:style style:name="T230_7" style:family="text">
      <style:text-properties fo:font-size="10pt" style:font-size-asian="10pt" style:font-size-complex="10pt"/>
    </style:style>
    <style:style style:name="T230_8" style:family="text">
      <style:text-properties fo:font-size="10pt" style:font-size-asian="10pt" style:font-size-complex="10pt"/>
    </style:style>
    <style:style style:name="T230_9" style:family="text">
      <style:text-properties fo:font-size="10pt" style:font-size-asian="10pt" style:font-size-complex="10pt"/>
    </style:style>
    <style:style style:name="T230_10" style:family="text">
      <style:text-properties fo:font-size="10pt" style:font-size-asian="10pt" style:font-size-complex="10pt"/>
    </style:style>
    <style:style style:name="T230_11" style:family="text">
      <style:text-properties fo:font-size="10pt" style:font-size-asian="10pt" style:font-size-complex="10pt"/>
    </style:style>
    <style:style style:name="T230_12" style:family="text">
      <style:text-properties fo:font-size="10pt" style:font-size-asian="10pt" style:font-size-complex="10pt"/>
    </style:style>
    <style:style style:name="T230_13" style:family="text">
      <style:text-properties fo:font-size="10pt" style:font-name-asian="Arial" style:font-size-asian="10pt" style:font-name-complex="Arial"/>
    </style:style>
    <style:style style:name="P231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fo:font-size="10pt" style:font-size-asian="10pt" style:font-size-complex="10pt"/>
    </style:style>
    <style:style style:name="T232_2" style:family="text">
      <style:text-properties fo:font-size="10pt" style:font-size-asian="10pt" style:font-size-complex="10pt"/>
    </style:style>
    <style:style style:name="T232_3" style:family="text">
      <style:text-properties fo:font-size="10pt" style:font-size-asian="10pt" style:font-size-complex="10pt"/>
    </style:style>
    <style:style style:name="T232_4" style:family="text">
      <style:text-properties fo:font-size="10pt" style:font-size-asian="10pt" style:font-size-complex="10pt"/>
    </style:style>
    <style:style style:name="T232_5" style:family="text">
      <style:text-properties fo:font-size="10pt" style:font-size-asian="10pt" style:font-size-complex="10pt"/>
    </style:style>
    <style:style style:name="T232_6" style:family="text">
      <style:text-properties fo:font-size="10pt" style:font-size-asian="10pt" style:font-size-complex="10pt"/>
    </style:style>
    <style:style style:name="T232_7" style:family="text">
      <style:text-properties fo:font-size="10pt" style:font-size-asian="10pt" style:font-size-complex="10pt"/>
    </style:style>
    <style:style style:name="T232_8" style:family="text">
      <style:text-properties fo:font-size="10pt" style:font-size-asian="10pt" style:font-size-complex="10pt"/>
    </style:style>
    <style:style style:name="T232_9" style:family="text">
      <style:text-properties fo:font-size="10pt" style:font-size-asian="10pt" style:font-size-complex="10pt"/>
    </style:style>
    <style:style style:name="T232_10" style:family="text">
      <style:text-properties fo:font-size="10pt" style:font-size-asian="10pt" style:font-size-complex="10pt"/>
    </style:style>
    <style:style style:name="T232_11" style:family="text">
      <style:text-properties fo:font-size="10pt" style:font-size-asian="10pt" style:font-size-complex="10pt"/>
    </style:style>
    <style:style style:name="T232_12" style:family="text">
      <style:text-properties fo:font-size="10pt" style:font-size-asian="10pt" style:font-size-complex="10pt"/>
    </style:style>
    <style:style style:name="T232_13" style:family="text">
      <style:text-properties fo:font-size="10pt" style:font-size-asian="10pt" style:font-size-complex="10pt"/>
    </style:style>
    <style:style style:name="T232_14" style:family="text">
      <style:text-properties fo:font-size="10pt" style:font-size-asian="10pt" style:font-size-complex="10pt"/>
    </style:style>
    <style:style style:name="T232_15" style:family="text">
      <style:text-properties fo:font-size="10pt" style:font-size-asian="10pt" style:font-size-complex="10pt"/>
    </style:style>
    <style:style style:name="T232_16" style:family="text">
      <style:text-properties fo:font-size="10pt" style:font-size-asian="10pt" style:font-size-complex="10pt"/>
    </style:style>
    <style:style style:name="T232_17" style:family="text">
      <style:text-properties fo:font-size="10pt" style:font-size-asian="10pt" style:font-size-complex="10pt"/>
    </style:style>
    <style:style style:name="T232_18" style:family="text">
      <style:text-properties fo:font-size="10pt" style:font-size-asian="10pt" style:font-size-complex="10pt"/>
    </style:style>
    <style:style style:name="T232_19" style:family="text">
      <style:text-properties fo:font-size="10pt" style:font-size-asian="10pt" style:font-size-complex="10pt"/>
    </style:style>
    <style:style style:name="T232_20" style:family="text">
      <style:text-properties fo:font-size="10pt" style:font-size-asian="10pt" style:font-size-complex="10pt"/>
    </style:style>
    <style:style style:name="T232_21" style:family="text">
      <style:text-properties fo:font-size="10pt" style:font-size-asian="10pt" style:font-size-complex="10pt"/>
    </style:style>
    <style:style style:name="T232_22" style:family="text">
      <style:text-properties fo:font-size="10pt" style:font-size-asian="10pt" style:font-size-complex="10pt"/>
    </style:style>
    <style:style style:name="P233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fo:font-size="10pt" style:font-size-asian="10pt" style:font-size-complex="10pt"/>
    </style:style>
    <style:style style:name="T234_2" style:family="text">
      <style:text-properties fo:font-size="10pt" style:font-size-asian="10pt" style:font-size-complex="10pt"/>
    </style:style>
    <style:style style:name="T234_3" style:family="text">
      <style:text-properties fo:font-size="10pt" style:font-size-asian="10pt" style:font-size-complex="10pt"/>
    </style:style>
    <style:style style:name="T234_4" style:family="text">
      <style:text-properties fo:font-size="10pt" style:font-size-asian="10pt" style:font-size-complex="10pt"/>
    </style:style>
    <style:style style:name="T234_5" style:family="text">
      <style:text-properties fo:font-size="10pt" style:font-size-asian="10pt" style:font-size-complex="10pt"/>
    </style:style>
    <style:style style:name="T234_6" style:family="text">
      <style:text-properties fo:font-size="10pt" style:font-size-asian="10pt" style:font-size-complex="10pt"/>
    </style:style>
    <style:style style:name="T234_7" style:family="text">
      <style:text-properties fo:font-size="10pt" style:font-size-asian="10pt" style:font-size-complex="10pt"/>
    </style:style>
    <style:style style:name="T234_8" style:family="text">
      <style:text-properties fo:font-size="10pt" style:font-size-asian="10pt" style:font-size-complex="10pt"/>
    </style:style>
    <style:style style:name="T234_9" style:family="text">
      <style:text-properties fo:font-size="10pt" style:font-size-asian="10pt" style:font-size-complex="10pt"/>
    </style:style>
    <style:style style:name="T234_10" style:family="text">
      <style:text-properties fo:font-size="10pt" style:font-size-asian="10pt" style:font-size-complex="10pt"/>
    </style:style>
    <style:style style:name="T234_11" style:family="text">
      <style:text-properties fo:font-size="10pt" style:font-size-asian="10pt" style:font-size-complex="10pt"/>
    </style:style>
    <style:style style:name="T234_12" style:family="text">
      <style:text-properties fo:font-size="10pt" style:font-size-asian="10pt" style:font-size-complex="10pt"/>
    </style:style>
    <style:style style:name="T234_13" style:family="text">
      <style:text-properties fo:font-size="10pt" style:font-size-asian="10pt" style:font-size-complex="10pt"/>
    </style:style>
    <style:style style:name="T234_14" style:family="text">
      <style:text-properties fo:font-size="10pt" style:font-size-asian="10pt" style:font-size-complex="10pt"/>
    </style:style>
    <style:style style:name="T234_15" style:family="text">
      <style:text-properties fo:font-size="10pt" style:font-size-asian="10pt" style:font-size-complex="10pt"/>
    </style:style>
    <style:style style:name="T234_16" style:family="text">
      <style:text-properties fo:font-size="10pt" style:font-size-asian="10pt" style:font-size-complex="10pt"/>
    </style:style>
    <style:style style:name="T234_17" style:family="text">
      <style:text-properties fo:font-size="10pt" style:font-size-asian="10pt" style:font-size-complex="10pt"/>
    </style:style>
    <style:style style:name="T234_18" style:family="text">
      <style:text-properties fo:font-size="10pt" style:font-size-asian="10pt" style:font-size-complex="10pt"/>
    </style:style>
    <style:style style:name="T234_19" style:family="text">
      <style:text-properties fo:font-size="10pt" style:font-size-asian="10pt" style:font-size-complex="10pt"/>
    </style:style>
    <style:style style:name="T234_20" style:family="text">
      <style:text-properties fo:font-size="10pt" style:font-size-asian="10pt" style:font-size-complex="10pt"/>
    </style:style>
    <style:style style:name="T234_21" style:family="text">
      <style:text-properties fo:font-size="10pt" style:font-size-asian="10pt" style:font-size-complex="10pt"/>
    </style:style>
    <style:style style:name="T234_22" style:family="text">
      <style:text-properties fo:font-size="10pt" style:font-size-asian="10pt" style:font-size-complex="10pt"/>
    </style:style>
    <style:style style:name="T234_23" style:family="text">
      <style:text-properties fo:font-size="10pt" style:font-size-asian="10pt" style:font-size-complex="10pt"/>
    </style:style>
    <style:style style:name="T234_24" style:family="text">
      <style:text-properties fo:font-size="10pt" style:font-size-asian="10pt" style:font-size-complex="10pt"/>
    </style:style>
    <style:style style:name="T234_25" style:family="text">
      <style:text-properties fo:font-size="10pt" style:font-size-asian="10pt" style:font-size-complex="10pt"/>
    </style:style>
    <style:style style:name="T234_26" style:family="text">
      <style:text-properties fo:font-size="10pt" style:font-size-asian="10pt" style:font-size-complex="10pt"/>
    </style:style>
    <style:style style:name="T234_27" style:family="text">
      <style:text-properties fo:font-size="10pt" style:font-size-asian="10pt" style:font-size-complex="10pt"/>
    </style:style>
    <style:style style:name="T234_28" style:family="text">
      <style:text-properties fo:font-size="10pt" style:font-size-asian="10pt" style:font-size-complex="10pt"/>
    </style:style>
    <style:style style:name="T234_29" style:family="text">
      <style:text-properties fo:font-size="10pt" style:font-size-asian="10pt" style:font-size-complex="10pt"/>
    </style:style>
    <style:style style:name="T234_30" style:family="text">
      <style:text-properties fo:font-size="10pt" style:font-size-asian="10pt" style:font-size-complex="10pt"/>
    </style:style>
    <style:style style:name="T234_31" style:family="text">
      <style:text-properties fo:font-size="10pt" style:font-size-asian="10pt" style:font-size-complex="10pt"/>
    </style:style>
    <style:style style:name="T234_32" style:family="text">
      <style:text-properties fo:font-size="10pt" style:font-size-asian="10pt" style:font-size-complex="10pt"/>
    </style:style>
    <style:style style:name="T234_33" style:family="text">
      <style:text-properties fo:font-size="10pt" style:font-size-asian="10pt" style:font-size-complex="10pt"/>
    </style:style>
    <style:style style:name="T234_34" style:family="text">
      <style:text-properties fo:font-size="10pt" style:font-size-asian="10pt" style:font-size-complex="10pt"/>
    </style:style>
    <style:style style:name="T234_35" style:family="text">
      <style:text-properties fo:font-size="10pt" style:font-size-asian="10pt" style:font-size-complex="10pt"/>
    </style:style>
    <style:style style:name="T234_36" style:family="text">
      <style:text-properties fo:font-size="10pt" style:font-size-asian="10pt" style:font-size-complex="10pt"/>
    </style:style>
    <style:style style:name="T234_37" style:family="text">
      <style:text-properties fo:font-size="10pt" style:font-size-asian="10pt" style:font-size-complex="10pt"/>
    </style:style>
    <style:style style:name="T234_38" style:family="text">
      <style:text-properties fo:font-size="10pt" style:font-size-asian="10pt" style:font-size-complex="10pt"/>
    </style:style>
    <style:style style:name="T234_39" style:family="text">
      <style:text-properties fo:font-size="10pt" style:font-size-asian="10pt" style:font-size-complex="10pt"/>
    </style:style>
    <style:style style:name="T234_40" style:family="text">
      <style:text-properties fo:font-size="10pt" style:font-size-asian="10pt" style:font-size-complex="10pt"/>
    </style:style>
    <style:style style:name="T234_41" style:family="text">
      <style:text-properties fo:font-size="10pt" style:font-size-asian="10pt" style:font-size-complex="10pt"/>
    </style:style>
    <style:style style:name="T234_42" style:family="text">
      <style:text-properties fo:font-size="10pt" style:font-size-asian="10pt" style:font-size-complex="10pt"/>
    </style:style>
    <style:style style:name="P235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fo:font-size="10pt" style:font-size-asian="10pt" style:font-size-complex="10pt"/>
    </style:style>
    <style:style style:name="T236_2" style:family="text">
      <style:text-properties fo:font-size="10pt" style:font-size-asian="10pt" style:font-size-complex="10pt"/>
    </style:style>
    <style:style style:name="T236_3" style:family="text">
      <style:text-properties fo:font-size="10pt" style:font-size-asian="10pt" style:font-size-complex="10pt"/>
    </style:style>
    <style:style style:name="P23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fo:font-size="11pt" style:font-size-asian="11pt" style:font-size-complex="11pt" fo:font-weight="bold" style:font-weight-asian="bold"/>
    </style:style>
    <style:style style:name="T238_2" style:family="text">
      <style:text-properties fo:font-size="11pt" style:font-size-asian="11pt" style:font-size-complex="11pt" fo:font-weight="bold" style:font-weight-asian="bold"/>
    </style:style>
    <style:style style:name="T238_3" style:family="text">
      <style:text-properties fo:font-size="11pt" style:font-size-asian="11pt" style:font-size-complex="11pt" fo:font-weight="bold" style:font-weight-asian="bold"/>
    </style:style>
    <style:style style:name="T238_4" style:family="text">
      <style:text-properties fo:font-size="11pt" style:font-size-asian="11pt" style:font-size-complex="11pt" fo:font-weight="bold" style:font-weight-asian="bold"/>
    </style:style>
    <style:style style:name="T238_5" style:family="text">
      <style:text-properties fo:font-size="11pt" style:font-size-asian="11pt" style:font-size-complex="11pt" fo:font-weight="bold" style:font-weight-asian="bold"/>
    </style:style>
    <style:style style:name="T238_6" style:family="text">
      <style:text-properties fo:font-size="11pt" style:font-size-asian="11pt" style:font-size-complex="11pt" fo:font-weight="bold" style:font-weight-asian="bold"/>
    </style:style>
    <style:style style:name="T238_7" style:family="text">
      <style:text-properties fo:font-size="11pt" style:font-size-asian="11pt" style:font-name-complex="Arial" style:font-size-complex="11pt"/>
    </style:style>
    <style:style style:name="P239" style:family="paragraph" style:parent-style-name="Normal">
      <style:text-properties fo:font-size="11pt" style:font-size-asian="11pt" style:font-name-complex="Arial" style:font-size-complex="11pt"/>
    </style:style>
    <style:style style:name="P240" style:family="paragraph" style:parent-style-name="Normal">
      <style:paragraph-properties fo:text-align="justify"/>
    </style:style>
    <style:style style:name="T240_1" style:family="text">
      <style:text-properties fo:font-size="10pt" style:font-size-asian="10pt" style:font-name-complex="Arial" style:font-size-complex="10pt"/>
    </style:style>
    <style:style style:name="P241" style:family="paragraph" style:parent-style-name="Normal">
      <style:text-properties fo:font-size="10pt" style:font-size-asian="10pt" style:font-name-complex="Arial" style:font-size-complex="10pt"/>
    </style:style>
    <style:style style:name="P242" style:family="paragraph" style:parent-style-name="Normal"/>
    <style:style style:name="T242_1" style:family="text">
      <style:text-properties fo:font-size="10pt" style:font-size-asian="10pt" style:font-name-complex="Arial" style:font-size-complex="10pt"/>
    </style:style>
    <style:style style:name="T242_2" style:family="text">
      <style:text-properties fo:font-size="10pt" style:font-size-asian="10pt" style:font-name-complex="Arial" style:font-size-complex="10pt"/>
    </style:style>
    <style:style style:name="P243" style:family="paragraph" style:parent-style-name="Normal">
      <style:text-properties fo:font-size="11pt" style:font-size-asian="11pt" style:font-name-complex="Arial" style:font-size-complex="11pt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4_2" style:family="text">
      <style:text-properties fo:font-size="11pt" style:font-size-asian="11pt" style:font-name-complex="Arial" style:font-size-complex="10pt"/>
    </style:style>
    <style:style style:name="T244_3" style:family="text">
      <style:text-properties fo:font-size="11pt" style:font-size-asian="11pt" style:font-name-complex="Arial" style:font-size-complex="10pt"/>
    </style:style>
    <style:style style:name="T244_4" style:family="text">
      <style:text-properties fo:font-size="11pt" style:font-size-asian="11pt" style:font-name-complex="Arial" style:font-size-complex="10pt"/>
    </style:style>
    <style:style style:name="P24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8" style:family="table">
      <style:table-properties table:align="left" style:width="15.903cm" fo:margin-left="0cm"/>
    </style:style>
    <style:style style:name="Column27" style:family="table-column">
      <style:table-column-properties style:column-width="7.952cm"/>
    </style:style>
    <style:style style:name="Column28" style:family="table-column">
      <style:table-column-properties style:column-width="7.952cm"/>
    </style:style>
    <style:style style:name="Row25" style:family="table-row"/>
    <style:style style:name="Cell7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6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248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24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4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0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1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0_2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5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3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3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3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3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3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254_2" style:family="text"/>
    <style:style style:name="T254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text-underline-style="solid" style:text-underline-color="font-color"/>
    </style:style>
    <style:style style:name="T254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5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6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5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59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60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1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30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justify" fo:line-height="100%" fo:margin-bottom="0cm"/>
    </style:style>
    <style:style style:name="T262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6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4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4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4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4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4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4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 fo:line-height="100%" fo:margin-bottom="0cm"/>
    </style:style>
    <style:style style:name="T265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6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7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7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7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7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7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7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67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32" style:family="table-row"/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 fo:line-height="100%" fo:margin-bottom="0cm"/>
    </style:style>
    <style:style style:name="T268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cm"/>
    </style:style>
    <style:style style:name="T27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0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0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0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0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0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0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33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justify" fo:line-height="100%" fo:margin-bottom="0cm"/>
    </style:style>
    <style:style style:name="T271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271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27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3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3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73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7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75" style:family="paragraph" style:parent-style-name="Normal"/>
    <style:style style:name="T275_1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275_2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275_3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275_4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275_5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275_6" style:family="text">
      <style:text-properties fo:font-size="11pt" style:font-name-asian="Arial" style:font-size-asian="11pt" style:font-name-complex="Arial" style:font-size-complex="11pt"/>
    </style:style>
    <style:style style:name="P276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77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277_1" style:family="text">
      <style:text-properties fo:font-size="10pt" style:font-name-asian="Arial" style:font-size-asian="10pt" style:font-name-complex="Arial"/>
    </style:style>
    <style:style style:name="T277_2" style:family="text">
      <style:text-properties fo:font-size="10pt" style:font-name-asian="Arial" style:font-size-asian="10pt" style:font-name-complex="Arial"/>
    </style:style>
    <style:style style:name="T277_3" style:family="text">
      <style:text-properties fo:font-size="10pt" style:font-name-asian="Arial" style:font-size-asian="10pt" style:font-name-complex="Arial"/>
    </style:style>
    <style:style style:name="T277_4" style:family="text">
      <style:text-properties fo:font-size="10pt" style:font-name-asian="Arial" style:font-size-asian="10pt" style:font-name-complex="Arial"/>
    </style:style>
    <style:style style:name="T277_5" style:family="text">
      <style:text-properties fo:font-size="10pt" style:font-name-asian="Arial" style:font-size-asian="10pt" style:font-name-complex="Arial"/>
    </style:style>
    <style:style style:name="P278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278_1" style:family="text">
      <style:text-properties fo:font-size="10pt" style:font-name-asian="Arial" style:font-size-asian="10pt" style:font-name-complex="Arial"/>
    </style:style>
    <style:style style:name="T278_2" style:family="text">
      <style:text-properties fo:font-size="10pt" style:font-name-asian="Arial" style:font-size-asian="10pt" style:font-name-complex="Arial"/>
    </style:style>
    <style:style style:name="T278_3" style:family="text">
      <style:text-properties fo:font-size="10pt" style:font-name-asian="Arial" style:font-size-asian="10pt" style:font-name-complex="Arial"/>
    </style:style>
    <style:style style:name="T278_4" style:family="text">
      <style:text-properties fo:font-size="10pt" style:font-name-asian="Arial" style:font-size-asian="10pt" style:font-name-complex="Arial"/>
    </style:style>
    <style:style style:name="T278_5" style:family="text">
      <style:text-properties fo:font-size="10pt" style:font-name-asian="Arial" style:font-size-asian="10pt" style:font-name-complex="Arial"/>
    </style:style>
    <style:style style:name="P279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279_1" style:family="text">
      <style:text-properties fo:font-size="10pt" style:font-name-asian="Arial" style:font-size-asian="10pt" style:font-name-complex="Arial"/>
    </style:style>
    <style:style style:name="T279_2" style:family="text">
      <style:text-properties fo:font-size="10pt" style:font-name-asian="Arial" style:font-size-asian="10pt" style:font-name-complex="Arial"/>
    </style:style>
    <style:style style:name="T279_3" style:family="text">
      <style:text-properties fo:font-size="10pt" style:font-name-asian="Arial" style:font-size-asian="10pt" style:font-name-complex="Arial"/>
    </style:style>
    <style:style style:name="T279_4" style:family="text">
      <style:text-properties fo:font-size="10pt" style:font-name-asian="Arial" style:font-size-asian="10pt" style:font-name-complex="Arial"/>
    </style:style>
    <style:style style:name="P280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Table9" style:family="table">
      <style:table-properties table:align="left" style:width="16.503cm" fo:margin-left="-0.259cm"/>
    </style:style>
    <style:style style:name="Column29" style:family="table-column">
      <style:table-column-properties style:column-width="3.013cm"/>
    </style:style>
    <style:style style:name="Column30" style:family="table-column">
      <style:table-column-properties style:column-width="1.087cm"/>
    </style:style>
    <style:style style:name="Column31" style:family="table-column">
      <style:table-column-properties style:column-width="1.653cm"/>
    </style:style>
    <style:style style:name="Column32" style:family="table-column">
      <style:table-column-properties style:column-width="5.791cm"/>
    </style:style>
    <style:style style:name="Column33" style:family="table-column">
      <style:table-column-properties style:column-width="4.96cm"/>
    </style:style>
    <style:style style:name="Row34" style:family="table-row">
      <style:table-row-properties style:min-row-height="0.863cm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5" style:family="table-row">
      <style:table-row-properties style:min-row-height="0.612cm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36" style:family="table-row">
      <style:table-row-properties style:min-row-height="0.609cm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1" style:family="paragraph" style:parent-style-name="Normal">
      <style:text-properties fo:font-weight="bold" style:font-weight-asian="bold"/>
    </style:style>
    <style:style style:name="P292" style:family="paragraph" style:parent-style-name="Normal">
      <style:text-properties fo:font-weight="bold" style:font-weight-asian="bold"/>
    </style:style>
    <style:style style:name="Table10" style:family="table">
      <style:table-properties table:align="left" style:width="16.494cm" fo:margin-left="0cm"/>
    </style:style>
    <style:style style:name="Column34" style:family="table-column">
      <style:table-column-properties style:column-width="5.743cm"/>
    </style:style>
    <style:style style:name="Column35" style:family="table-column">
      <style:table-column-properties style:column-width="5.249cm"/>
    </style:style>
    <style:style style:name="Column36" style:family="table-column">
      <style:table-column-properties style:column-width="5.502cm"/>
    </style:style>
    <style:style style:name="Row37" style:family="table-row">
      <style:table-row-properties style:min-row-height="0.482cm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8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9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6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9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6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0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Row39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0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0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0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0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1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1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40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1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8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31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0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0_3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2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326" style:family="paragraph" style:parent-style-name="Normal">
      <style:paragraph-properties fo:text-align="justify"/>
    </style:style>
    <style:style style:name="T32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26_2" style:family="text">
      <style:text-properties fo:font-size="11pt" style:font-size-asian="11pt" style:font-name-complex="Arial" style:font-size-complex="10pt"/>
    </style:style>
    <style:style style:name="P32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328" style:family="paragraph" style:parent-style-name="Normal">
      <style:paragraph-properties fo:text-align="justify"/>
    </style:style>
    <style:style style:name="T328_1" style:family="text">
      <style:text-properties fo:font-size="11pt" style:font-size-asian="11pt" style:font-name-complex="Arial" style:font-size-complex="11pt"/>
    </style:style>
    <style:style style:name="T328_2" style:family="text">
      <style:text-properties fo:font-size="10pt" style:font-size-asian="10pt" style:font-name-complex="Arial" style:font-size-complex="10pt"/>
    </style:style>
    <style:style style:name="T328_3" style:family="text">
      <style:text-properties fo:font-size="10pt" style:font-size-asian="10pt" style:font-name-complex="Arial" style:font-size-complex="10pt"/>
    </style:style>
    <style:style style:name="T328_4" style:family="text">
      <style:text-properties fo:font-size="10pt" style:font-size-asian="10pt" style:font-name-complex="Arial" style:font-size-complex="10pt"/>
    </style:style>
    <style:style style:name="T328_5" style:family="text">
      <style:text-properties fo:font-size="10pt" style:font-size-asian="10pt" style:font-name-complex="Arial" style:font-size-complex="10pt"/>
    </style:style>
    <style:style style:name="T328_6" style:family="text">
      <style:text-properties fo:font-size="10pt" style:font-size-asian="10pt" style:font-name-complex="Arial" style:font-size-complex="10pt"/>
    </style:style>
    <style:style style:name="T328_7" style:family="text">
      <style:text-properties fo:font-size="10pt" style:font-size-asian="10pt" style:font-name-complex="Arial" style:font-size-complex="10pt"/>
    </style:style>
    <style:style style:name="T328_8" style:family="text">
      <style:text-properties fo:font-size="10pt" style:font-size-asian="10pt" style:font-name-complex="Arial" style:font-size-complex="10pt"/>
    </style:style>
    <style:style style:name="T328_9" style:family="text">
      <style:text-properties fo:font-size="10pt" style:font-size-asian="10pt" style:font-name-complex="Arial" style:font-size-complex="10pt"/>
    </style:style>
    <style:style style:name="T328_10" style:family="text">
      <style:text-properties fo:font-size="10pt" style:font-size-asian="10pt" style:font-name-complex="Arial" style:font-size-complex="10pt"/>
    </style:style>
    <style:style style:name="T328_11" style:family="text">
      <style:text-properties fo:font-size="10pt" style:font-size-asian="10pt" style:font-name-complex="Arial" style:font-size-complex="10pt"/>
    </style:style>
    <style:style style:name="T328_12" style:family="text">
      <style:text-properties fo:font-size="10pt" style:font-size-asian="10pt" style:font-name-complex="Arial" style:font-size-complex="10pt"/>
    </style:style>
    <style:style style:name="T328_13" style:family="text">
      <style:text-properties fo:font-size="10pt" style:font-size-asian="10pt" style:font-name-complex="Arial" style:font-size-complex="10pt"/>
    </style:style>
    <style:style style:name="T328_14" style:family="text">
      <style:text-properties fo:font-size="10pt" style:font-size-asian="10pt" style:font-name-complex="Arial" style:font-size-complex="10pt"/>
    </style:style>
    <style:style style:name="T328_15" style:family="text">
      <style:text-properties fo:font-size="10pt" style:font-size-asian="10pt" style:font-name-complex="Arial" style:font-size-complex="10pt"/>
    </style:style>
    <style:style style:name="T328_16" style:family="text">
      <style:text-properties fo:font-size="10pt" style:font-name-asian="Calibri" style:font-size-asian="10pt" style:font-name-complex="Arial" style:font-size-complex="10pt"/>
    </style:style>
    <style:style style:name="T328_17" style:family="text">
      <style:text-properties fo:font-size="10pt" style:font-name-asian="Calibri" style:font-size-asian="10pt" style:font-name-complex="Arial" style:font-size-complex="10pt"/>
    </style:style>
    <style:style style:name="T328_18" style:family="text">
      <style:text-properties fo:font-size="10pt" style:font-name-asian="Calibri" style:font-size-asian="10pt" style:font-name-complex="Arial" style:font-size-complex="10pt"/>
    </style:style>
    <style:style style:name="T328_19" style:family="text">
      <style:text-properties fo:font-size="10pt" style:font-name-asian="Calibri" style:font-size-asian="10pt" style:font-name-complex="Arial" style:font-size-complex="10pt"/>
    </style:style>
    <style:style style:name="T328_20" style:family="text">
      <style:text-properties fo:font-size="10pt" style:font-name-asian="Calibri" style:font-size-asian="10pt" style:font-name-complex="Arial" style:font-size-complex="10pt"/>
    </style:style>
    <style:style style:name="T328_21" style:family="text">
      <style:text-properties fo:font-size="10pt" style:font-name-asian="Calibri" style:font-size-asian="10pt" style:font-name-complex="Arial" style:font-size-complex="10pt"/>
    </style:style>
    <style:style style:name="T328_22" style:family="text">
      <style:text-properties fo:font-size="10pt" style:font-name-asian="Calibri" style:font-size-asian="10pt" style:font-name-complex="Arial" style:font-size-complex="10pt"/>
    </style:style>
    <style:style style:name="T328_23" style:family="text">
      <style:text-properties fo:font-size="10pt" style:font-name-asian="Calibri" style:font-size-asian="10pt" style:font-name-complex="Arial" style:font-size-complex="10pt"/>
    </style:style>
    <style:style style:name="T328_24" style:family="text">
      <style:text-properties fo:font-size="10pt" style:font-name-asian="Calibri" style:font-size-asian="10pt" style:font-name-complex="Arial" style:font-size-complex="10pt"/>
    </style:style>
    <style:style style:name="T328_25" style:family="text">
      <style:text-properties fo:font-size="10pt" style:font-name-asian="Calibri" style:font-size-asian="10pt" style:font-name-complex="Arial" style:font-size-complex="10pt"/>
    </style:style>
    <style:style style:name="T328_26" style:family="text">
      <style:text-properties fo:font-size="10pt" style:font-name-asian="Calibri" style:font-size-asian="10pt" style:font-name-complex="Arial" style:font-size-complex="10pt"/>
    </style:style>
    <style:style style:name="T328_27" style:family="text">
      <style:text-properties fo:font-size="10pt" style:font-name-asian="Calibri" style:font-size-asian="10pt" style:font-name-complex="Arial" style:font-size-complex="10pt"/>
    </style:style>
    <style:style style:name="T328_28" style:family="text">
      <style:text-properties fo:font-size="10pt" style:font-name-asian="Calibri" style:font-size-asian="10pt" style:font-name-complex="Arial" style:font-size-complex="10pt"/>
    </style:style>
    <style:style style:name="T328_29" style:family="text">
      <style:text-properties fo:font-size="10pt" style:font-name-asian="Calibri" style:font-size-asian="10pt" style:font-name-complex="Arial" style:font-size-complex="10pt"/>
    </style:style>
    <style:style style:name="T328_30" style:family="text">
      <style:text-properties fo:font-size="10pt" style:font-name-asian="Calibri" style:font-size-asian="10pt" style:font-name-complex="Arial" style:font-size-complex="10pt"/>
    </style:style>
    <style:style style:name="T328_31" style:family="text">
      <style:text-properties fo:font-size="10pt" style:font-name-asian="Calibri" style:font-size-asian="10pt" style:font-name-complex="Arial" style:font-size-complex="10pt"/>
    </style:style>
    <style:style style:name="T328_32" style:family="text">
      <style:text-properties fo:font-size="10pt" style:font-name-asian="Calibri" style:font-size-asian="10pt" style:font-name-complex="Arial" style:font-size-complex="10pt"/>
    </style:style>
    <style:style style:name="T328_33" style:family="text">
      <style:text-properties fo:font-size="10pt" style:font-name-asian="Calibri" style:font-size-asian="10pt" style:font-name-complex="Arial" style:font-size-complex="10pt"/>
    </style:style>
    <style:style style:name="T328_34" style:family="text">
      <style:text-properties fo:font-size="10pt" style:font-name-asian="Calibri" style:font-size-asian="10pt" style:font-name-complex="Arial" style:font-size-complex="10pt"/>
    </style:style>
    <style:style style:name="T328_35" style:family="text">
      <style:text-properties fo:font-size="10pt" style:font-name-asian="Calibri" style:font-size-asian="10pt" style:font-name-complex="Arial" style:font-size-complex="10pt"/>
    </style:style>
    <style:style style:name="T328_36" style:family="text">
      <style:text-properties fo:font-size="10pt" style:font-name-asian="Calibri" style:font-size-asian="10pt" style:font-name-complex="Arial" style:font-size-complex="10pt"/>
    </style:style>
    <style:style style:name="T328_37" style:family="text">
      <style:text-properties fo:font-size="10pt" style:font-name-asian="Calibri" style:font-size-asian="10pt" style:font-name-complex="Arial" style:font-size-complex="10pt"/>
    </style:style>
    <style:style style:name="T328_38" style:family="text">
      <style:text-properties fo:font-size="10pt" style:font-size-asian="10pt" style:font-name-complex="Arial" style:font-size-complex="10pt"/>
    </style:style>
    <style:style style:name="T328_39" style:family="text">
      <style:text-properties fo:font-size="10pt" style:font-size-asian="10pt" style:font-name-complex="Arial" style:font-size-complex="10pt"/>
    </style:style>
    <style:style style:name="T328_40" style:family="text">
      <style:text-properties fo:font-size="10pt" style:font-size-asian="10pt" style:font-name-complex="Arial" style:font-size-complex="10pt"/>
    </style:style>
    <style:style style:name="T328_41" style:family="text">
      <style:text-properties fo:font-size="10pt" style:font-size-asian="10pt" style:font-name-complex="Arial" style:font-size-complex="10pt"/>
    </style:style>
    <style:style style:name="T328_42" style:family="text">
      <style:text-properties fo:font-size="10pt" style:font-size-asian="10pt" style:font-name-complex="Arial" style:font-size-complex="10pt"/>
    </style:style>
    <style:style style:name="T328_43" style:family="text">
      <style:text-properties fo:font-size="10pt" style:font-size-asian="10pt" style:font-name-complex="Arial" style:font-size-complex="10pt"/>
    </style:style>
    <style:style style:name="T328_44" style:family="text">
      <style:text-properties fo:font-size="10pt" style:font-size-asian="10pt" style:font-name-complex="Arial" style:font-size-complex="10pt"/>
    </style:style>
    <style:style style:name="T328_45" style:family="text">
      <style:text-properties fo:font-size="10pt" style:font-size-asian="10pt" style:font-name-complex="Arial" style:font-size-complex="10pt"/>
    </style:style>
    <style:style style:name="T328_46" style:family="text">
      <style:text-properties fo:font-size="10pt" style:font-size-asian="10pt" style:font-name-complex="Arial" style:font-size-complex="10pt"/>
    </style:style>
    <style:style style:name="T328_47" style:family="text">
      <style:text-properties fo:font-size="10pt" style:font-size-asian="10pt" style:font-name-complex="Arial" style:font-size-complex="10pt"/>
    </style:style>
    <style:style style:name="T328_48" style:family="text">
      <style:text-properties fo:font-size="10pt" style:font-size-asian="10pt" style:font-name-complex="Arial" style:font-size-complex="10pt"/>
    </style:style>
    <style:style style:name="T328_49" style:family="text">
      <style:text-properties fo:font-size="10pt" style:font-size-asian="10pt" style:font-name-complex="Arial" style:font-size-complex="10pt"/>
    </style:style>
    <style:style style:name="T328_50" style:family="text">
      <style:text-properties fo:font-size="10pt" style:font-size-asian="10pt" style:font-name-complex="Arial" style:font-size-complex="10pt"/>
    </style:style>
    <style:style style:name="P32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30" style:family="paragraph" style:parent-style-name="Normal">
      <style:paragraph-properties fo:text-align="justify"/>
    </style:style>
    <style:style style:name="T330_1" style:family="text">
      <style:text-properties fo:font-size="10pt" style:font-size-asian="10pt" style:font-size-complex="10pt" fo:font-weight="bold" style:font-weight-asian="bold" style:font-weight-complex="bold"/>
    </style:style>
    <style:style style:name="T330_2" style:family="text">
      <style:text-properties fo:font-size="10pt" style:font-size-asian="10pt" style:font-size-complex="10pt"/>
    </style:style>
    <style:style style:name="T330_3" style:family="text">
      <style:text-properties fo:font-size="10pt" style:font-size-asian="10pt" style:font-size-complex="10pt"/>
    </style:style>
    <style:style style:name="T330_4" style:family="text">
      <style:text-properties fo:font-size="10pt" style:font-size-asian="10pt" style:font-size-complex="10pt"/>
    </style:style>
    <style:style style:name="T330_5" style:family="text">
      <style:text-properties fo:font-size="10pt" style:font-size-asian="10pt" style:font-size-complex="10pt"/>
    </style:style>
    <style:style style:name="T330_6" style:family="text">
      <style:text-properties fo:font-size="10pt" style:font-size-asian="10pt" style:font-size-complex="10pt"/>
    </style:style>
    <style:style style:name="T330_7" style:family="text">
      <style:text-properties fo:font-size="10pt" style:font-size-asian="10pt" style:font-size-complex="10pt"/>
    </style:style>
    <style:style style:name="T330_8" style:family="text">
      <style:text-properties fo:font-size="10pt" style:font-size-asian="10pt" style:font-size-complex="10pt"/>
    </style:style>
    <style:style style:name="T330_9" style:family="text">
      <style:text-properties fo:font-size="10pt" style:font-size-asian="10pt" style:font-size-complex="10pt"/>
    </style:style>
    <style:style style:name="T330_10" style:family="text">
      <style:text-properties fo:font-size="10pt" style:font-size-asian="10pt" style:font-size-complex="10pt"/>
    </style:style>
    <style:style style:name="T330_11" style:family="text">
      <style:text-properties fo:font-size="10pt" style:font-size-asian="10pt" style:font-size-complex="10pt"/>
    </style:style>
    <style:style style:name="T330_12" style:family="text">
      <style:text-properties fo:font-size="10pt" style:font-size-asian="10pt" style:font-size-complex="10pt"/>
    </style:style>
    <style:style style:name="T330_13" style:family="text">
      <style:text-properties fo:font-size="10pt" style:font-size-asian="10pt" style:font-name-complex="Arial" style:font-size-complex="10pt"/>
    </style:style>
    <style:style style:name="T330_14" style:family="text">
      <style:text-properties fo:font-size="10pt" style:font-size-asian="10pt" style:font-name-complex="Arial" style:font-size-complex="10pt"/>
    </style:style>
    <style:style style:name="T330_15" style:family="text">
      <style:text-properties fo:font-size="10pt" style:font-size-asian="10pt" style:font-name-complex="Arial" style:font-size-complex="10pt"/>
    </style:style>
    <style:style style:name="T330_16" style:family="text">
      <style:text-properties fo:font-size="10pt" style:font-size-asian="10pt" style:font-name-complex="Arial" style:font-size-complex="10pt"/>
    </style:style>
    <style:style style:name="T330_17" style:family="text">
      <style:text-properties fo:font-size="10pt" style:font-size-asian="10pt" style:font-name-complex="Arial" style:font-size-complex="10pt"/>
    </style:style>
    <style:style style:name="T330_18" style:family="text">
      <style:text-properties fo:font-size="10pt" style:font-size-asian="10pt" style:font-name-complex="Arial" style:font-size-complex="10pt"/>
    </style:style>
    <style:style style:name="T330_19" style:family="text">
      <style:text-properties fo:font-size="10pt" style:font-size-asian="10pt" style:font-name-complex="Arial" style:font-size-complex="10pt"/>
    </style:style>
    <style:style style:name="T330_20" style:family="text">
      <style:text-properties fo:font-size="10pt" style:font-size-asian="10pt" style:font-name-complex="Arial" style:font-size-complex="10pt"/>
    </style:style>
    <style:style style:name="T330_21" style:family="text">
      <style:text-properties fo:font-size="10pt" style:font-size-asian="10pt" style:font-name-complex="Arial" style:font-size-complex="10pt"/>
    </style:style>
    <style:style style:name="T330_22" style:family="text">
      <style:text-properties fo:font-size="10pt" style:font-size-asian="10pt" style:font-name-complex="Arial" style:font-size-complex="10pt"/>
    </style:style>
    <style:style style:name="T330_23" style:family="text">
      <style:text-properties fo:font-size="10pt" style:font-size-asian="10pt" style:font-name-complex="Arial" style:font-size-complex="10pt"/>
    </style:style>
    <style:style style:name="T330_24" style:family="text">
      <style:text-properties fo:font-size="10pt" style:font-size-asian="10pt" style:font-name-complex="Arial" style:font-size-complex="10pt"/>
    </style:style>
    <style:style style:name="T330_25" style:family="text">
      <style:text-properties fo:font-size="10pt" style:font-size-asian="10pt" style:font-name-complex="Arial" style:font-size-complex="10pt"/>
    </style:style>
    <style:style style:name="T330_26" style:family="text">
      <style:text-properties fo:font-size="10pt" style:font-size-asian="10pt" style:font-name-complex="Arial" style:font-size-complex="10pt"/>
    </style:style>
    <style:style style:name="P33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32" style:family="paragraph" style:parent-style-name="Normal">
      <style:paragraph-properties fo:text-align="justify"/>
    </style:style>
    <style:style style:name="T332_1" style:family="text">
      <style:text-properties fo:font-size="10pt" style:font-size-asian="10pt" style:font-name-complex="Arial" style:font-size-complex="10pt"/>
    </style:style>
    <style:style style:name="T332_2" style:family="text">
      <style:text-properties fo:font-size="10pt" style:font-size-asian="10pt" style:font-name-complex="Arial" style:font-size-complex="10pt"/>
    </style:style>
    <style:style style:name="T332_3" style:family="text">
      <style:text-properties fo:font-size="10pt" style:font-size-asian="10pt" style:font-name-complex="Arial" style:font-size-complex="10pt"/>
    </style:style>
    <style:style style:name="T332_4" style:family="text">
      <style:text-properties fo:font-size="10pt" style:font-size-asian="10pt" style:font-name-complex="Arial" style:font-size-complex="10pt"/>
    </style:style>
    <style:style style:name="T332_5" style:family="text">
      <style:text-properties fo:font-size="10pt" style:font-size-asian="10pt" style:font-name-complex="Arial" style:font-size-complex="10pt"/>
    </style:style>
    <style:style style:name="T332_6" style:family="text">
      <style:text-properties fo:font-size="10pt" style:font-size-asian="10pt" style:font-name-complex="Arial" style:font-size-complex="10pt"/>
    </style:style>
    <style:style style:name="T332_7" style:family="text">
      <style:text-properties fo:font-size="10pt" style:font-size-asian="10pt" style:font-name-complex="Arial" style:font-size-complex="10pt"/>
    </style:style>
    <style:style style:name="T332_8" style:family="text">
      <style:text-properties fo:font-size="10pt" style:font-size-asian="10pt" style:font-name-complex="Arial" style:font-size-complex="10pt"/>
    </style:style>
    <style:style style:name="T332_9" style:family="text">
      <style:text-properties fo:font-size="10pt" style:font-size-asian="10pt" style:font-name-complex="Arial" style:font-size-complex="10pt"/>
    </style:style>
    <style:style style:name="T332_10" style:family="text">
      <style:text-properties fo:font-size="10pt" style:font-size-asian="10pt" style:font-name-complex="Arial" style:font-size-complex="10pt"/>
    </style:style>
    <style:style style:name="T332_11" style:family="text">
      <style:text-properties fo:font-size="10pt" style:font-size-asian="10pt" style:font-name-complex="Arial" style:font-size-complex="10pt"/>
    </style:style>
    <style:style style:name="T332_12" style:family="text">
      <style:text-properties fo:font-size="10pt" style:font-size-asian="10pt" style:font-name-complex="Arial" style:font-size-complex="10pt"/>
    </style:style>
    <style:style style:name="T332_13" style:family="text">
      <style:text-properties fo:font-size="10pt" style:font-size-asian="10pt" style:font-name-complex="Arial" style:font-size-complex="10pt"/>
    </style:style>
    <style:style style:name="T332_14" style:family="text">
      <style:text-properties fo:font-size="10pt" style:font-size-asian="10pt" style:font-name-complex="Arial" style:font-size-complex="10pt"/>
    </style:style>
    <style:style style:name="T332_15" style:family="text">
      <style:text-properties fo:font-size="10pt" style:font-size-asian="10pt" style:font-name-complex="Arial" style:font-size-complex="10pt"/>
    </style:style>
    <style:style style:name="T332_16" style:family="text">
      <style:text-properties fo:font-size="10pt" style:font-size-asian="10pt" style:font-name-complex="Arial" style:font-size-complex="10pt"/>
    </style:style>
    <style:style style:name="P33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3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3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36" style:family="paragraph" style:parent-style-name="Normal">
      <style:paragraph-properties fo:text-align="justify"/>
    </style:style>
    <style:style style:name="T336_1" style:family="text">
      <style:text-properties fo:font-size="10pt" style:font-name-asian="Calibri" style:font-size-asian="10pt" style:font-name-complex="Arial" style:font-size-complex="10pt"/>
    </style:style>
    <style:style style:name="T336_2" style:family="text">
      <style:text-properties fo:font-size="10pt" style:font-name-asian="Calibri" style:font-size-asian="10pt" style:font-name-complex="Arial" style:font-size-complex="10pt"/>
    </style:style>
    <style:style style:name="T336_3" style:family="text">
      <style:text-properties fo:font-size="10pt" style:font-name-asian="Calibri" style:font-size-asian="10pt" style:font-name-complex="Arial" style:font-size-complex="10pt"/>
    </style:style>
    <style:style style:name="T336_4" style:family="text">
      <style:text-properties fo:font-size="10pt" style:font-name-asian="Calibri" style:font-size-asian="10pt" style:font-name-complex="Arial" style:font-size-complex="10pt"/>
    </style:style>
    <style:style style:name="T336_5" style:family="text">
      <style:text-properties fo:font-size="10pt" style:font-name-asian="Calibri" style:font-size-asian="10pt" style:font-name-complex="Arial" style:font-size-complex="10pt"/>
    </style:style>
    <style:style style:name="T336_6" style:family="text">
      <style:text-properties fo:font-size="10pt" style:font-name-asian="Calibri" style:font-size-asian="10pt" style:font-name-complex="Arial" style:font-size-complex="10pt"/>
    </style:style>
    <style:style style:name="T336_7" style:family="text">
      <style:text-properties fo:font-size="10pt" style:font-name-asian="Calibri" style:font-size-asian="10pt" style:font-name-complex="Arial" style:font-size-complex="10pt"/>
    </style:style>
    <style:style style:name="T336_8" style:family="text">
      <style:text-properties fo:font-size="10pt" style:font-name-asian="Calibri" style:font-size-asian="10pt" style:font-name-complex="Arial" style:font-size-complex="10pt"/>
    </style:style>
    <style:style style:name="T336_9" style:family="text">
      <style:text-properties fo:font-size="10pt" style:font-name-asian="Calibri" style:font-size-asian="10pt" style:font-name-complex="Arial" style:font-size-complex="10pt"/>
    </style:style>
    <style:style style:name="T336_10" style:family="text">
      <style:text-properties fo:font-size="10pt" style:font-name-asian="Calibri" style:font-size-asian="10pt" style:font-name-complex="Arial" style:font-size-complex="10pt"/>
    </style:style>
    <style:style style:name="T336_11" style:family="text">
      <style:text-properties fo:font-size="10pt" style:font-name-asian="Calibri" style:font-size-asian="10pt" style:font-name-complex="Arial" style:font-size-complex="10pt"/>
    </style:style>
    <style:style style:name="T336_12" style:family="text">
      <style:text-properties fo:font-size="10pt" style:font-name-asian="Calibri" style:font-size-asian="10pt" style:font-name-complex="Arial" style:font-size-complex="10pt"/>
    </style:style>
    <style:style style:name="T336_13" style:family="text">
      <style:text-properties fo:font-size="10pt" style:font-name-asian="Calibri" style:font-size-asian="10pt" style:font-name-complex="Arial" style:font-size-complex="10pt"/>
    </style:style>
    <style:style style:name="T336_14" style:family="text">
      <style:text-properties fo:font-size="10pt" style:font-name-asian="Calibri" style:font-size-asian="10pt" style:font-name-complex="Arial" style:font-size-complex="10pt"/>
    </style:style>
    <style:style style:name="T336_15" style:family="text">
      <style:text-properties fo:font-size="10pt" style:font-name-asian="Calibri" style:font-size-asian="10pt" style:font-name-complex="Arial" style:font-size-complex="10pt"/>
    </style:style>
    <style:style style:name="T336_16" style:family="text">
      <style:text-properties fo:font-size="10pt" style:font-name-asian="Calibri" style:font-size-asian="10pt" style:font-name-complex="Arial" style:font-size-complex="10pt"/>
    </style:style>
    <style:style style:name="T336_17" style:family="text">
      <style:text-properties fo:font-size="10pt" style:font-name-asian="Calibri" style:font-size-asian="10pt" style:font-name-complex="Arial" style:font-size-complex="10pt"/>
    </style:style>
    <style:style style:name="T336_18" style:family="text">
      <style:text-properties fo:font-size="10pt" style:font-name-asian="Calibri" style:font-size-asian="10pt" style:font-name-complex="Arial" style:font-size-complex="10pt"/>
    </style:style>
    <style:style style:name="T336_19" style:family="text">
      <style:text-properties fo:font-size="10pt" style:font-name-asian="Calibri" style:font-size-asian="10pt" style:font-name-complex="Arial" style:font-size-complex="10pt"/>
    </style:style>
    <style:style style:name="T336_20" style:family="text">
      <style:text-properties fo:font-size="10pt" style:font-name-asian="Calibri" style:font-size-asian="10pt" style:font-name-complex="Arial" style:font-size-complex="10pt"/>
    </style:style>
    <style:style style:name="T336_21" style:family="text">
      <style:text-properties fo:font-size="10pt" style:font-size-asian="10pt" style:font-name-complex="Arial" style:font-size-complex="10pt"/>
    </style:style>
    <style:style style:name="T336_22" style:family="text">
      <style:text-properties fo:font-size="10pt" style:font-size-asian="10pt" style:font-name-complex="Arial" style:font-size-complex="10pt"/>
    </style:style>
    <style:style style:name="P33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3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39" style:family="paragraph" style:parent-style-name="Normal">
      <style:paragraph-properties fo:text-align="justify"/>
    </style:style>
    <style:style style:name="T339_1" style:family="text">
      <style:text-properties fo:font-size="10pt" style:font-size-asian="10pt" style:font-name-complex="Arial" style:font-size-complex="10pt"/>
    </style:style>
    <style:style style:name="T339_2" style:family="text">
      <style:text-properties fo:font-size="10pt" style:font-size-asian="10pt" style:font-name-complex="Arial" style:font-size-complex="10pt"/>
    </style:style>
    <style:style style:name="T339_3" style:family="text">
      <style:text-properties fo:font-size="10pt" style:font-size-asian="10pt" style:font-name-complex="Arial" style:font-size-complex="10pt"/>
    </style:style>
    <style:style style:name="T339_4" style:family="text">
      <style:text-properties fo:font-size="10pt" style:font-size-asian="10pt" style:font-name-complex="Arial" style:font-size-complex="10pt"/>
    </style:style>
    <style:style style:name="P340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340_1" style:family="text">
      <style:text-properties fo:font-size="10pt" style:font-size-asian="10pt" style:font-name-complex="Arial"/>
    </style:style>
    <style:style style:name="T340_2" style:family="text">
      <style:text-properties fo:font-size="10pt" style:font-size-asian="10pt" style:font-name-complex="Arial"/>
    </style:style>
    <style:style style:name="T340_3" style:family="text">
      <style:text-properties fo:font-size="10pt" style:font-size-asian="10pt" style:font-name-complex="Arial"/>
    </style:style>
    <style:style style:name="T340_4" style:family="text">
      <style:text-properties fo:font-size="10pt" style:font-size-asian="10pt" style:font-name-complex="Arial"/>
    </style:style>
    <style:style style:name="T340_5" style:family="text">
      <style:text-properties fo:font-size="10pt" style:font-size-asian="10pt" style:font-name-complex="Arial"/>
    </style:style>
    <style:style style:name="T340_6" style:family="text">
      <style:text-properties fo:font-size="10pt" style:font-size-asian="10pt" style:font-name-complex="Arial"/>
    </style:style>
    <style:style style:name="T340_7" style:family="text">
      <style:text-properties fo:font-size="10pt" style:font-size-asian="10pt" style:font-name-complex="Arial"/>
    </style:style>
    <style:style style:name="P341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341_1" style:family="text">
      <style:text-properties fo:font-size="10pt" style:font-size-asian="10pt" style:font-name-complex="Arial"/>
    </style:style>
    <style:style style:name="P342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342_1" style:family="text">
      <style:text-properties fo:font-size="10pt" style:font-size-asian="10pt" style:font-name-complex="Arial"/>
    </style:style>
    <style:style style:name="P343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343_1" style:family="text">
      <style:text-properties fo:font-size="10pt" style:font-size-asian="10pt" style:font-name-complex="Arial"/>
    </style:style>
    <style:style style:name="T343_2" style:family="text">
      <style:text-properties fo:font-size="10pt" style:font-size-asian="10pt" style:font-name-complex="Arial"/>
    </style:style>
    <style:style style:name="T343_3" style:family="text">
      <style:text-properties fo:font-size="10pt" style:font-size-asian="10pt" style:font-name-complex="Arial"/>
    </style:style>
    <style:style style:name="T343_4" style:family="text">
      <style:text-properties fo:font-size="10pt" style:font-size-asian="10pt" style:font-name-complex="Arial"/>
    </style:style>
    <style:style style:name="T343_5" style:family="text">
      <style:text-properties fo:font-size="10pt" style:font-size-asian="10pt" style:font-name-complex="Arial"/>
    </style:style>
    <style:style style:name="P344" style:family="paragraph" style:parent-style-name="Normal">
      <style:paragraph-properties fo:text-align="justify"/>
    </style:style>
    <style:style style:name="T344_1" style:family="text">
      <style:text-properties fo:font-size="10pt" style:font-size-asian="10pt" style:font-name-complex="Arial"/>
    </style:style>
    <style:style style:name="T344_2" style:family="text">
      <style:text-properties fo:font-size="10pt" style:font-size-asian="10pt" style:font-name-complex="Arial"/>
    </style:style>
    <style:style style:name="T344_3" style:family="text">
      <style:text-properties fo:font-size="10pt" style:font-size-asian="10pt" style:font-name-complex="Arial"/>
    </style:style>
    <style:style style:name="T344_4" style:family="text">
      <style:text-properties fo:font-size="10pt" style:font-size-asian="10pt" style:font-name-complex="Arial"/>
    </style:style>
    <style:style style:name="T344_5" style:family="text">
      <style:text-properties fo:font-size="10pt" style:font-size-asian="10pt" style:font-name-complex="Arial"/>
    </style:style>
    <style:style style:name="T344_6" style:family="text">
      <style:text-properties fo:font-size="10pt" style:font-size-asian="10pt" style:font-name-complex="Arial"/>
    </style:style>
    <style:style style:name="T344_7" style:family="text">
      <style:text-properties fo:font-size="10pt" style:font-size-asian="10pt" style:font-name-complex="Arial"/>
    </style:style>
    <style:style style:name="T344_8" style:family="text">
      <style:text-properties fo:font-size="10pt" style:font-size-asian="10pt" style:font-name-complex="Arial"/>
    </style:style>
    <style:style style:name="P345" style:family="paragraph" style:parent-style-name="Normal">
      <style:paragraph-properties fo:text-align="justify"/>
      <style:text-properties fo:font-size="10pt" style:font-size-asian="10pt" style:font-name-complex="Arial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fo:font-size="10pt" style:font-size-asian="10pt" style:font-name-complex="Arial"/>
    </style:style>
    <style:style style:name="T346_2" style:family="text">
      <style:text-properties fo:font-size="10pt" style:font-size-asian="10pt" style:font-name-complex="Arial"/>
    </style:style>
    <style:style style:name="T346_3" style:family="text">
      <style:text-properties fo:font-size="10pt" style:font-size-asian="10pt" style:font-name-complex="Arial"/>
    </style:style>
    <style:style style:name="T346_4" style:family="text">
      <style:text-properties fo:font-size="10pt" style:font-size-asian="10pt" style:font-name-complex="Arial"/>
    </style:style>
    <style:style style:name="T346_5" style:family="text">
      <style:text-properties fo:font-size="10pt" style:font-size-asian="10pt" style:font-name-complex="Arial"/>
    </style:style>
    <style:style style:name="T346_6" style:family="text">
      <style:text-properties fo:font-size="10pt" style:font-size-asian="10pt" style:font-name-complex="Arial"/>
    </style:style>
    <style:style style:name="T346_7" style:family="text">
      <style:text-properties fo:font-size="10pt" style:font-size-asian="10pt" style:font-name-complex="Arial"/>
    </style:style>
    <style:style style:name="T346_8" style:family="text">
      <style:text-properties fo:font-size="10pt" style:font-size-asian="10pt" style:font-name-complex="Arial"/>
    </style:style>
    <style:style style:name="P34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fo:font-size="10pt" style:font-size-asian="10pt" style:font-size-complex="10pt" fo:font-weight="bold" style:font-weight-asian="bold"/>
    </style:style>
    <style:style style:name="T348_2" style:family="text">
      <style:text-properties fo:font-size="10pt" style:font-size-asian="10pt" style:font-name-complex="Arial" style:font-size-complex="10pt"/>
    </style:style>
    <style:style style:name="P34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fo:font-size="10pt" style:font-size-asian="10pt" style:font-name-complex="Arial" style:font-size-complex="10pt"/>
    </style:style>
    <style:style style:name="P35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fo:font-size="10pt" style:font-size-asian="10pt" style:font-name-complex="Arial" style:font-size-complex="10pt"/>
    </style:style>
    <style:style style:name="T352_2" style:family="text">
      <style:text-properties fo:font-size="10pt" style:font-size-asian="10pt" style:font-name-complex="Arial" style:font-size-complex="10pt"/>
    </style:style>
    <style:style style:name="T352_3" style:family="text">
      <style:text-properties fo:font-size="10pt" style:font-size-asian="10pt" style:font-name-complex="Arial" style:font-size-complex="10pt"/>
    </style:style>
    <style:style style:name="T352_4" style:family="text">
      <style:text-properties fo:font-size="10pt" style:font-size-asian="10pt" style:font-name-complex="Arial" style:font-size-complex="10pt"/>
    </style:style>
    <style:style style:name="T352_5" style:family="text">
      <style:text-properties fo:font-size="10pt" style:font-size-asian="10pt" style:font-name-complex="Arial" style:font-size-complex="10pt"/>
    </style:style>
    <style:style style:name="T352_6" style:family="text">
      <style:text-properties fo:font-size="10pt" style:font-size-asian="10pt" style:font-name-complex="Arial" style:font-size-complex="10pt"/>
    </style:style>
    <style:style style:name="T352_7" style:family="text">
      <style:text-properties fo:font-size="10pt" style:font-size-asian="10pt" style:font-name-complex="Arial" style:font-size-complex="10pt"/>
    </style:style>
    <style:style style:name="P353" style:family="paragraph" style:parent-style-name="Normal">
      <style:text-properties fo:font-size="10pt" style:font-size-asian="10pt" style:font-name-complex="Arial" style:font-size-complex="10pt"/>
    </style:style>
    <style:style style:name="P354" style:family="paragraph" style:parent-style-name="Normal">
      <style:paragraph-properties fo:text-align="justify"/>
    </style:style>
    <style:style style:name="T354_1" style:family="text">
      <style:text-properties fo:font-size="10pt" style:font-size-asian="10pt" style:font-name-complex="Arial" style:font-size-complex="10pt" fo:font-weight="bold" style:font-weight-asian="bold"/>
    </style:style>
    <style:style style:name="T354_2" style:family="text">
      <style:text-properties fo:font-size="10pt" style:font-size-asian="10pt" style:font-name-complex="Arial" style:font-size-complex="10pt"/>
    </style:style>
    <style:style style:name="P35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1" style:family="table">
      <style:table-properties table:align="left" style:width="15.903cm" fo:margin-left="0cm"/>
    </style:style>
    <style:style style:name="Column37" style:family="table-column">
      <style:table-column-properties style:column-width="7.952cm"/>
    </style:style>
    <style:style style:name="Column38" style:family="table-column">
      <style:table-column-properties style:column-width="7.952cm"/>
    </style:style>
    <style:style style:name="Row41" style:family="table-row">
      <style:table-row-properties style:min-row-height="0.529cm"/>
    </style:style>
    <style:style style:name="Cell11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justify"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5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justify"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>
      <style:table-row-properties style:min-row-height="0.529cm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justify"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5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5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59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59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min-row-height="0.529cm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36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2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2_1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529cm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justify"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36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65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>
      <style:table-row-properties style:min-row-height="0.529cm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justify" fo:line-height="100%" fo:margin-bottom="0cm"/>
    </style:style>
    <style:style style:name="T366_1" style:family="text">
      <style:text-properties style:font-name="Arial" fo:font-size="10pt" style:font-name-asian="Times New Roman" style:font-size-asian="10pt" style:font-name-complex="Times New Roman" style:font-size-complex="8pt" fo:language="en" fo:language-asian="en" fo:language-complex="ar" fo:country="GB" fo:country-asian="GB" fo:country-complex="SA"/>
    </style:style>
    <style:style style:name="T366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36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8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369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>
      <style:table-row-properties style:min-row-height="0.529cm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justify"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37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8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2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1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2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2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372_2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373" style:family="paragraph" style:parent-style-name="Normal">
      <style:paragraph-properties fo:text-align="justify" fo:line-height="108%" fo:margin-bottom="0.282cm">
        <style:tab-stops>
          <style:tab-stop style:type="left" style:leader-style="none" style:position="14.732cm"/>
        </style:tab-stops>
      </style:paragraph-properties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P374" style:family="paragraph" style:parent-style-name="Normal">
      <style:paragraph-properties fo:text-align="justify" fo:line-height="108%" fo:margin-bottom="0.282cm">
        <style:tab-stops>
          <style:tab-stop style:type="left" style:leader-style="none" style:position="14.732cm"/>
        </style:tab-stops>
      </style:paragraph-properties>
    </style:style>
    <style:style style:name="T374_1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374_2" style:family="text">
      <style:text-properties fo:font-size="10pt" style:font-name-asian="Arial" style:font-size-asian="10pt" style:font-name-complex="Arial" style:font-size-complex="10pt"/>
    </style:style>
    <style:style style:name="P375" style:family="paragraph" style:parent-style-name="List_20_Paragraph">
      <style:paragraph-properties fo:text-align="justify" fo:line-height="108%" fo:margin-bottom="0.282cm"/>
      <style:text-properties fo:font-size="10pt" style:font-name-asian="Arial" style:font-size-asian="10pt" style:font-name-complex="Arial"/>
    </style:style>
    <style:style style:name="T375_1" style:family="text">
      <style:text-properties fo:font-size="10pt" style:font-name-asian="Arial" style:font-size-asian="10pt" style:font-name-complex="Arial"/>
    </style:style>
    <style:style style:name="T375_2" style:family="text">
      <style:text-properties fo:font-size="10pt" style:font-name-asian="Arial" style:font-size-asian="10pt" style:font-name-complex="Arial"/>
    </style:style>
    <style:style style:name="T375_3" style:family="text">
      <style:text-properties fo:font-size="10pt" style:font-name-asian="Arial" style:font-size-asian="10pt" style:font-name-complex="Arial"/>
    </style:style>
    <style:style style:name="T375_4" style:family="text">
      <style:text-properties fo:font-size="10pt" style:font-name-asian="Arial" style:font-size-asian="10pt" style:font-name-complex="Arial"/>
    </style:style>
    <style:style style:name="T375_5" style:family="text">
      <style:text-properties fo:font-size="10pt" style:font-name-asian="Arial" style:font-size-asian="10pt" style:font-name-complex="Arial"/>
    </style:style>
    <style:style style:name="T375_6" style:family="text">
      <style:text-properties fo:font-size="10pt" style:font-name-asian="Arial" style:font-size-asian="10pt" style:font-name-complex="Arial"/>
    </style:style>
    <style:style style:name="T375_7" style:family="text">
      <style:text-properties fo:font-size="10pt" style:font-name-asian="Arial" style:font-size-asian="10pt" style:font-name-complex="Arial"/>
    </style:style>
    <style:style style:name="T375_8" style:family="text">
      <style:text-properties fo:font-size="10pt" style:font-name-asian="Arial" style:font-size-asian="10pt" style:font-name-complex="Arial"/>
    </style:style>
    <style:style style:name="T375_9" style:family="text">
      <style:text-properties fo:font-size="10pt" style:font-name-asian="Arial" style:font-size-asian="10pt" style:font-name-complex="Arial"/>
    </style:style>
    <style:style style:name="T375_10" style:family="text">
      <style:text-properties fo:font-size="10pt" style:font-name-asian="Arial" style:font-size-asian="10pt" style:font-name-complex="Arial"/>
    </style:style>
    <style:style style:name="T375_11" style:family="text">
      <style:text-properties fo:font-size="10pt" style:font-name-asian="Arial" style:font-size-asian="10pt" style:font-name-complex="Arial"/>
    </style:style>
    <style:style style:name="T375_12" style:family="text">
      <style:text-properties fo:font-size="10pt" style:font-name-asian="Arial" style:font-size-asian="10pt" style:font-name-complex="Arial"/>
    </style:style>
    <style:style style:name="T375_13" style:family="text">
      <style:text-properties fo:font-size="10pt" style:font-name-asian="Arial" style:font-size-asian="10pt" style:font-name-complex="Arial"/>
    </style:style>
    <style:style style:name="T375_14" style:family="text">
      <style:text-properties fo:font-size="10pt" style:font-name-asian="Arial" style:font-size-asian="10pt" style:font-name-complex="Arial"/>
    </style:style>
    <style:style style:name="T375_15" style:family="text">
      <style:text-properties fo:font-size="10pt" style:font-name-asian="Arial" style:font-size-asian="10pt" style:font-name-complex="Arial"/>
    </style:style>
    <style:style style:name="T375_16" style:family="text">
      <style:text-properties fo:font-size="10pt" style:font-name-asian="Arial" style:font-size-asian="10pt" style:font-name-complex="Arial"/>
    </style:style>
    <style:style style:name="T375_17" style:family="text">
      <style:text-properties fo:font-size="10pt" style:font-name-asian="Arial" style:font-size-asian="10pt" style:font-name-complex="Arial"/>
    </style:style>
    <style:style style:name="T375_18" style:family="text">
      <style:text-properties fo:font-size="10pt" style:font-name-asian="Arial" style:font-size-asian="10pt" style:font-name-complex="Arial"/>
    </style:style>
    <style:style style:name="T375_19" style:family="text">
      <style:text-properties fo:font-size="10pt" style:font-name-asian="Arial" style:font-size-asian="10pt" style:font-name-complex="Arial"/>
    </style:style>
    <style:style style:name="T375_20" style:family="text">
      <style:text-properties fo:font-size="10pt" style:font-name-asian="Arial" style:font-size-asian="10pt" style:font-name-complex="Arial"/>
    </style:style>
    <style:style style:name="T375_21" style:family="text">
      <style:text-properties fo:font-size="10pt" style:font-name-asian="Arial" style:font-size-asian="10pt" style:font-name-complex="Arial"/>
    </style:style>
    <style:style style:name="T375_22" style:family="text">
      <style:text-properties fo:font-size="10pt" style:font-name-asian="Arial" style:font-size-asian="10pt" style:font-name-complex="Arial"/>
    </style:style>
    <style:style style:name="T375_23" style:family="text">
      <style:text-properties fo:font-size="10pt" style:font-name-asian="Arial" style:font-size-asian="10pt" style:font-name-complex="Arial"/>
    </style:style>
    <style:style style:name="T375_24" style:family="text">
      <style:text-properties fo:font-size="10pt" style:font-name-asian="Arial" style:font-size-asian="10pt" style:font-name-complex="Arial"/>
    </style:style>
    <style:style style:name="P376" style:family="paragraph" style:parent-style-name="List_20_Paragraph">
      <style:paragraph-properties fo:text-align="justify" fo:line-height="108%" fo:margin-bottom="0.282cm"/>
      <style:text-properties fo:font-size="10pt" style:font-name-asian="Arial" style:font-size-asian="10pt" style:font-name-complex="Arial"/>
    </style:style>
    <style:style style:name="T376_1" style:family="text">
      <style:text-properties fo:font-size="10pt" style:font-name-asian="Arial" style:font-size-asian="10pt" style:font-name-complex="Arial"/>
    </style:style>
    <style:style style:name="T376_2" style:family="text">
      <style:text-properties fo:font-size="10pt" style:font-name-asian="Arial" style:font-size-asian="10pt" style:font-name-complex="Arial"/>
    </style:style>
    <style:style style:name="T376_3" style:family="text">
      <style:text-properties fo:font-size="10pt" style:font-name-asian="Arial" style:font-size-asian="10pt" style:font-name-complex="Arial"/>
    </style:style>
    <style:style style:name="T376_4" style:family="text">
      <style:text-properties fo:font-size="10pt" style:font-name-asian="Arial" style:font-size-asian="10pt" style:font-name-complex="Arial"/>
    </style:style>
    <style:style style:name="T376_5" style:family="text">
      <style:text-properties fo:font-size="10pt" style:font-name-asian="Arial" style:font-size-asian="10pt" style:font-name-complex="Arial"/>
    </style:style>
    <style:style style:name="T376_6" style:family="text">
      <style:text-properties fo:font-size="10pt" style:font-name-asian="Arial" style:font-size-asian="10pt" style:font-name-complex="Arial"/>
    </style:style>
    <style:style style:name="T376_7" style:family="text">
      <style:text-properties fo:font-size="10pt" style:font-name-asian="Arial" style:font-size-asian="10pt" style:font-name-complex="Arial"/>
    </style:style>
    <style:style style:name="T376_8" style:family="text">
      <style:text-properties fo:font-size="10pt" style:font-name-asian="Arial" style:font-size-asian="10pt" style:font-name-complex="Arial"/>
    </style:style>
    <style:style style:name="T376_9" style:family="text">
      <style:text-properties fo:font-size="10pt" style:font-name-asian="Arial" style:font-size-asian="10pt" style:font-name-complex="Arial"/>
    </style:style>
    <style:style style:name="T376_10" style:family="text">
      <style:text-properties fo:font-size="10pt" style:font-name-asian="Arial" style:font-size-asian="10pt" style:font-name-complex="Arial"/>
    </style:style>
    <style:style style:name="T376_11" style:family="text">
      <style:text-properties fo:font-size="10pt" style:font-name-asian="Arial" style:font-size-asian="10pt" style:font-name-complex="Arial"/>
    </style:style>
    <style:style style:name="T376_12" style:family="text">
      <style:text-properties fo:font-size="10pt" style:font-name-asian="Arial" style:font-size-asian="10pt" style:font-name-complex="Arial"/>
    </style:style>
    <style:style style:name="T376_13" style:family="text">
      <style:text-properties fo:font-size="10pt" style:font-name-asian="Arial" style:font-size-asian="10pt" style:font-name-complex="Arial"/>
    </style:style>
    <style:style style:name="T376_14" style:family="text">
      <style:text-properties fo:font-size="10pt" style:font-name-asian="Arial" style:font-size-asian="10pt" style:font-name-complex="Arial"/>
    </style:style>
    <style:style style:name="T376_15" style:family="text">
      <style:text-properties fo:font-size="10pt" style:font-name-asian="Arial" style:font-size-asian="10pt" style:font-name-complex="Arial"/>
    </style:style>
    <style:style style:name="T376_16" style:family="text">
      <style:text-properties fo:font-size="10pt" style:font-name-asian="Arial" style:font-size-asian="10pt" style:font-name-complex="Arial"/>
    </style:style>
    <style:style style:name="T376_17" style:family="text">
      <style:text-properties fo:font-size="10pt" style:font-name-asian="Arial" style:font-size-asian="10pt" style:font-name-complex="Arial"/>
    </style:style>
    <style:style style:name="T376_18" style:family="text">
      <style:text-properties fo:font-size="10pt" style:font-name-asian="Arial" style:font-size-asian="10pt" style:font-name-complex="Arial"/>
    </style:style>
    <style:style style:name="T376_19" style:family="text">
      <style:text-properties fo:font-size="10pt" style:font-name-asian="Arial" style:font-size-asian="10pt" style:font-name-complex="Arial"/>
    </style:style>
    <style:style style:name="T376_20" style:family="text">
      <style:text-properties fo:font-size="10pt" style:font-name-asian="Arial" style:font-size-asian="10pt" style:font-name-complex="Arial"/>
    </style:style>
    <style:style style:name="T376_21" style:family="text">
      <style:text-properties fo:font-size="10pt" style:font-name-asian="Arial" style:font-size-asian="10pt" style:font-name-complex="Arial"/>
    </style:style>
    <style:style style:name="T376_22" style:family="text">
      <style:text-properties fo:font-size="10pt" style:font-name-asian="Arial" style:font-size-asian="10pt" style:font-name-complex="Arial"/>
    </style:style>
    <style:style style:name="T376_23" style:family="text">
      <style:text-properties fo:font-size="10pt" style:font-name-asian="Arial" style:font-size-asian="10pt" style:font-name-complex="Arial"/>
    </style:style>
    <style:style style:name="T376_24" style:family="text">
      <style:text-properties fo:font-size="10pt" style:font-name-asian="Arial" style:font-size-asian="10pt" style:font-name-complex="Arial"/>
    </style:style>
    <style:style style:name="T376_25" style:family="text">
      <style:text-properties fo:font-size="10pt" style:font-name-asian="Arial" style:font-size-asian="10pt" style:font-name-complex="Arial"/>
    </style:style>
    <style:style style:name="T376_26" style:family="text">
      <style:text-properties fo:font-size="10pt" style:font-name-asian="Arial" style:font-size-asian="10pt" style:font-name-complex="Arial"/>
    </style:style>
    <style:style style:name="T376_27" style:family="text">
      <style:text-properties fo:font-size="10pt" style:font-name-asian="Arial" style:font-size-asian="10pt" style:font-name-complex="Arial"/>
    </style:style>
    <style:style style:name="T376_28" style:family="text">
      <style:text-properties fo:font-size="10pt" style:font-name-asian="Arial" style:font-size-asian="10pt" style:font-name-complex="Arial"/>
    </style:style>
    <style:style style:name="T376_29" style:family="text">
      <style:text-properties fo:font-size="10pt" style:font-name-asian="Arial" style:font-size-asian="10pt" style:font-name-complex="Arial"/>
    </style:style>
    <style:style style:name="T376_30" style:family="text">
      <style:text-properties fo:font-size="10pt" style:font-name-asian="Arial" style:font-size-asian="10pt" style:font-name-complex="Arial"/>
    </style:style>
    <style:style style:name="T376_31" style:family="text">
      <style:text-properties fo:font-size="10pt" style:font-name-asian="Arial" style:font-size-asian="10pt" style:font-name-complex="Arial"/>
    </style:style>
    <style:style style:name="T376_32" style:family="text">
      <style:text-properties fo:font-size="10pt" style:font-name-asian="Arial" style:font-size-asian="10pt" style:font-name-complex="Arial"/>
    </style:style>
    <style:style style:name="T376_33" style:family="text">
      <style:text-properties fo:font-size="10pt" style:font-name-asian="Arial" style:font-size-asian="10pt" style:font-name-complex="Arial"/>
    </style:style>
    <style:style style:name="T376_34" style:family="text">
      <style:text-properties fo:font-size="10pt" style:font-name-asian="Arial" style:font-size-asian="10pt" style:font-name-complex="Arial"/>
    </style:style>
    <style:style style:name="T376_35" style:family="text">
      <style:text-properties fo:font-size="10pt" style:font-name-asian="Arial" style:font-size-asian="10pt" style:font-name-complex="Arial"/>
    </style:style>
    <style:style style:name="T376_36" style:family="text">
      <style:text-properties fo:font-size="10pt" style:font-name-asian="Arial" style:font-size-asian="10pt" style:font-name-complex="Arial"/>
    </style:style>
    <style:style style:name="T376_37" style:family="text">
      <style:text-properties fo:font-size="10pt" style:font-name-asian="Arial" style:font-size-asian="10pt" style:font-name-complex="Arial"/>
    </style:style>
    <style:style style:name="P377" style:family="paragraph" style:parent-style-name="List_20_Paragraph">
      <style:paragraph-properties fo:text-align="justify" fo:line-height="108%" fo:margin-bottom="0.282cm"/>
      <style:text-properties fo:font-size="10pt" style:font-name-asian="Arial" style:font-size-asian="10pt" style:font-name-complex="Arial"/>
    </style:style>
    <style:style style:name="T377_1" style:family="text">
      <style:text-properties fo:font-size="10pt" style:font-name-asian="Arial" style:font-size-asian="10pt" style:font-name-complex="Arial"/>
    </style:style>
    <style:style style:name="T377_2" style:family="text">
      <style:text-properties fo:font-size="10pt" style:font-name-asian="Arial" style:font-size-asian="10pt" style:font-name-complex="Arial"/>
    </style:style>
    <style:style style:name="T377_3" style:family="text">
      <style:text-properties fo:font-size="10pt" style:font-name-asian="Arial" style:font-size-asian="10pt" style:font-name-complex="Arial"/>
    </style:style>
    <style:style style:name="T377_4" style:family="text">
      <style:text-properties fo:font-size="10pt" style:font-name-asian="Arial" style:font-size-asian="10pt" style:font-name-complex="Arial"/>
    </style:style>
    <style:style style:name="T377_5" style:family="text">
      <style:text-properties fo:font-size="10pt" style:font-name-asian="Arial" style:font-size-asian="10pt" style:font-name-complex="Arial"/>
    </style:style>
    <style:style style:name="T377_6" style:family="text">
      <style:text-properties fo:font-size="10pt" style:font-name-asian="Arial" style:font-size-asian="10pt" style:font-name-complex="Arial"/>
    </style:style>
    <style:style style:name="T377_7" style:family="text">
      <style:text-properties fo:font-size="10pt" style:font-name-asian="Arial" style:font-size-asian="10pt" style:font-name-complex="Arial"/>
    </style:style>
    <style:style style:name="T377_8" style:family="text">
      <style:text-properties fo:font-size="10pt" style:font-name-asian="Arial" style:font-size-asian="10pt" style:font-name-complex="Arial"/>
    </style:style>
    <style:style style:name="T377_9" style:family="text">
      <style:text-properties fo:font-size="10pt" style:font-name-asian="Arial" style:font-size-asian="10pt" style:font-name-complex="Arial"/>
    </style:style>
    <style:style style:name="T377_10" style:family="text">
      <style:text-properties fo:font-size="10pt" style:font-name-asian="Arial" style:font-size-asian="10pt" style:font-name-complex="Arial"/>
    </style:style>
    <style:style style:name="T377_11" style:family="text">
      <style:text-properties fo:font-size="10pt" style:font-name-asian="Arial" style:font-size-asian="10pt" style:font-name-complex="Arial"/>
    </style:style>
    <style:style style:name="T377_12" style:family="text">
      <style:text-properties fo:font-size="10pt" style:font-name-asian="Arial" style:font-size-asian="10pt" style:font-name-complex="Arial"/>
    </style:style>
    <style:style style:name="T377_13" style:family="text">
      <style:text-properties fo:font-size="10pt" style:font-name-asian="Arial" style:font-size-asian="10pt" style:font-name-complex="Arial"/>
    </style:style>
    <style:style style:name="T377_14" style:family="text">
      <style:text-properties fo:font-size="10pt" style:font-name-asian="Arial" style:font-size-asian="10pt" style:font-name-complex="Arial"/>
    </style:style>
    <style:style style:name="T377_15" style:family="text">
      <style:text-properties fo:font-size="10pt" style:font-name-asian="Arial" style:font-size-asian="10pt" style:font-name-complex="Arial"/>
    </style:style>
    <style:style style:name="T377_16" style:family="text">
      <style:text-properties fo:font-size="10pt" style:font-name-asian="Arial" style:font-size-asian="10pt" style:font-name-complex="Arial"/>
    </style:style>
    <style:style style:name="T377_17" style:family="text">
      <style:text-properties fo:font-size="10pt" style:font-name-asian="Arial" style:font-size-asian="10pt" style:font-name-complex="Arial"/>
    </style:style>
    <style:style style:name="T377_18" style:family="text">
      <style:text-properties fo:font-size="10pt" style:font-name-asian="Arial" style:font-size-asian="10pt" style:font-name-complex="Arial"/>
    </style:style>
    <style:style style:name="T377_19" style:family="text">
      <style:text-properties fo:font-size="10pt" style:font-name-asian="Arial" style:font-size-asian="10pt" style:font-name-complex="Arial"/>
    </style:style>
    <style:style style:name="Table12" style:family="table">
      <style:table-properties table:align="left" style:width="16.503cm" fo:margin-left="-0.259cm"/>
    </style:style>
    <style:style style:name="Column39" style:family="table-column">
      <style:table-column-properties style:column-width="3.013cm"/>
    </style:style>
    <style:style style:name="Column40" style:family="table-column">
      <style:table-column-properties style:column-width="1.087cm"/>
    </style:style>
    <style:style style:name="Column41" style:family="table-column">
      <style:table-column-properties style:column-width="1.653cm"/>
    </style:style>
    <style:style style:name="Column42" style:family="table-column">
      <style:table-column-properties style:column-width="5.791cm"/>
    </style:style>
    <style:style style:name="Column43" style:family="table-column">
      <style:table-column-properties style:column-width="4.96cm"/>
    </style:style>
    <style:style style:name="Row47" style:family="table-row">
      <style:table-row-properties style:min-row-height="0.863cm"/>
    </style:style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8" style:family="table-row">
      <style:table-row-properties style:min-row-height="0.612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49" style:family="table-row">
      <style:table-row-properties style:min-row-height="0.609cm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8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9" style:family="paragraph" style:parent-style-name="Normal">
      <style:text-properties fo:font-weight="bold" style:font-weight-asian="bold"/>
    </style:style>
    <style:style style:name="Table13" style:family="table">
      <style:table-properties table:align="left" style:width="16.494cm" fo:margin-left="0cm"/>
    </style:style>
    <style:style style:name="Column44" style:family="table-column">
      <style:table-column-properties style:column-width="4.992cm"/>
    </style:style>
    <style:style style:name="Column45" style:family="table-column">
      <style:table-column-properties style:column-width="5.502cm"/>
    </style:style>
    <style:style style:name="Column46" style:family="table-column">
      <style:table-column-properties style:column-width="6.001cm"/>
    </style:style>
    <style:style style:name="Row50" style:family="table-row">
      <style:table-row-properties style:min-row-height="0.482cm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1" style:family="table-row"/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9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9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9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52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0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0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40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2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3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7" style:family="paragraph" style:parent-style-name="Normal">
      <style:paragraph-properties fo:line-height="100%" fo:margin-bottom="0cm"/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409" style:family="paragraph" style:parent-style-name="Normal">
      <style:paragraph-properties fo:text-align="justify"/>
    </style:style>
    <style:style style:name="T4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9_2" style:family="text">
      <style:text-properties fo:font-size="11pt" style:font-size-asian="11pt" style:font-name-complex="Arial" style:font-size-complex="10pt"/>
    </style:style>
    <style:style style:name="P41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11" style:family="paragraph" style:parent-style-name="Normal">
      <style:paragraph-properties fo:text-align="justify"/>
    </style:style>
    <style:style style:name="T411_1" style:family="text">
      <style:text-properties fo:font-size="11pt" style:font-size-asian="11pt" style:font-name-complex="Arial" style:font-size-complex="11pt"/>
    </style:style>
    <style:style style:name="T411_2" style:family="text">
      <style:text-properties fo:font-size="11pt" style:font-size-asian="11pt" style:font-name-complex="Arial" style:font-size-complex="11pt"/>
    </style:style>
    <style:style style:name="T411_3" style:family="text">
      <style:text-properties fo:font-size="10pt" style:font-size-asian="10pt" style:font-name-complex="Arial" style:font-size-complex="10pt"/>
    </style:style>
    <style:style style:name="T411_4" style:family="text">
      <style:text-properties fo:font-size="10pt" style:font-size-asian="10pt" style:font-name-complex="Arial" style:font-size-complex="10pt"/>
    </style:style>
    <style:style style:name="T411_5" style:family="text">
      <style:text-properties fo:font-size="10pt" style:font-size-asian="10pt" style:font-name-complex="Arial" style:font-size-complex="10pt"/>
    </style:style>
    <style:style style:name="T411_6" style:family="text">
      <style:text-properties fo:font-size="10pt" style:font-size-asian="10pt" style:font-name-complex="Arial" style:font-size-complex="10pt"/>
    </style:style>
    <style:style style:name="T411_7" style:family="text">
      <style:text-properties fo:font-size="10pt" style:font-size-asian="10pt" style:font-name-complex="Arial" style:font-size-complex="10pt"/>
    </style:style>
    <style:style style:name="T411_8" style:family="text">
      <style:text-properties fo:font-size="10pt" style:font-name-asian="Arial" style:font-size-asian="10pt" style:font-name-complex="Arial" style:font-size-complex="10pt"/>
    </style:style>
    <style:style style:name="T411_9" style:family="text">
      <style:text-properties fo:font-size="10pt" style:font-name-asian="Arial" style:font-size-asian="10pt" style:font-name-complex="Arial" style:font-size-complex="10pt"/>
    </style:style>
    <style:style style:name="T411_10" style:family="text">
      <style:text-properties fo:font-size="10pt" style:font-name-asian="Arial" style:font-size-asian="10pt" style:font-name-complex="Arial" style:font-size-complex="10pt"/>
    </style:style>
    <style:style style:name="T411_11" style:family="text">
      <style:text-properties fo:font-size="10pt" style:font-name-asian="Arial" style:font-size-asian="10pt" style:font-name-complex="Arial" style:font-size-complex="10pt"/>
    </style:style>
    <style:style style:name="T411_12" style:family="text">
      <style:text-properties fo:font-size="10pt" style:font-name-asian="Arial" style:font-size-asian="10pt" style:font-name-complex="Arial" style:font-size-complex="10pt"/>
    </style:style>
    <style:style style:name="T411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11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P412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fo:font-size="10pt" style:font-name-asian="Arial" style:font-size-asian="10pt" style:font-name-complex="Arial" style:font-size-complex="10pt"/>
    </style:style>
    <style:style style:name="T413_2" style:family="text">
      <style:text-properties fo:font-size="10pt" style:font-name-asian="Arial" style:font-size-asian="10pt" style:font-name-complex="Arial" style:font-size-complex="10pt"/>
    </style:style>
    <style:style style:name="T413_3" style:family="text">
      <style:text-properties fo:font-size="10pt" style:font-name-asian="Arial" style:font-size-asian="10pt" style:font-name-complex="Arial" style:font-size-complex="10pt"/>
    </style:style>
    <style:style style:name="T413_4" style:family="text">
      <style:text-properties fo:font-size="10pt" style:font-name-asian="Arial" style:font-size-asian="10pt" style:font-name-complex="Arial" style:font-size-complex="10pt"/>
    </style:style>
    <style:style style:name="T413_5" style:family="text">
      <style:text-properties fo:font-size="10pt" style:font-name-asian="Arial" style:font-size-asian="10pt" style:font-name-complex="Arial" style:font-size-complex="10pt"/>
    </style:style>
    <style:style style:name="T413_6" style:family="text">
      <style:text-properties fo:font-size="10pt" style:font-name-asian="Arial" style:font-size-asian="10pt" style:font-name-complex="Arial" style:font-size-complex="10pt"/>
    </style:style>
    <style:style style:name="T413_7" style:family="text">
      <style:text-properties fo:font-size="10pt" style:font-name-asian="Arial" style:font-size-asian="10pt" style:font-name-complex="Arial" style:font-size-complex="10pt"/>
    </style:style>
    <style:style style:name="P414" style:family="paragraph" style:parent-style-name="List_20_Paragraph">
      <style:paragraph-properties fo:text-align="justify"/>
    </style:style>
    <style:style style:name="T414_1" style:family="text">
      <style:text-properties fo:font-size="10pt" style:font-size-asian="10pt" style:font-name-complex="Arial"/>
    </style:style>
    <style:style style:name="T414_2" style:family="text">
      <style:text-properties fo:font-size="10pt" style:font-size-asian="10pt" style:font-name-complex="Arial"/>
    </style:style>
    <style:style style:name="T414_3" style:family="text">
      <style:text-properties fo:font-size="10pt" style:font-size-asian="10pt" style:font-name-complex="Arial"/>
    </style:style>
    <style:style style:name="T414_4" style:family="text"/>
    <style:style style:name="T414_5" style:family="text" style:parent-style-name="Internet_20_link">
      <style:text-properties fo:font-size="10pt" style:font-size-asian="10pt" style:font-name-complex="Arial"/>
    </style:style>
    <style:style style:name="T414_6" style:family="text">
      <style:text-properties fo:font-size="10pt" style:font-size-asian="10pt" style:font-name-complex="Arial"/>
    </style:style>
    <style:style style:name="P415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15_1" style:family="text">
      <style:text-properties fo:font-size="10pt" style:font-size-asian="10pt" style:font-name-complex="Arial"/>
    </style:style>
    <style:style style:name="T415_2" style:family="text">
      <style:text-properties fo:font-size="10pt" style:font-size-asian="10pt" style:font-name-complex="Arial"/>
    </style:style>
    <style:style style:name="T415_3" style:family="text">
      <style:text-properties fo:font-size="10pt" style:font-size-asian="10pt" style:font-name-complex="Arial"/>
    </style:style>
    <style:style style:name="T415_4" style:family="text">
      <style:text-properties fo:font-size="10pt" style:font-size-asian="10pt" style:font-name-complex="Arial"/>
    </style:style>
    <style:style style:name="T415_5" style:family="text">
      <style:text-properties fo:font-size="10pt" style:font-size-asian="10pt" style:font-name-complex="Arial"/>
    </style:style>
    <style:style style:name="T415_6" style:family="text">
      <style:text-properties fo:font-size="10pt" style:font-size-asian="10pt" style:font-name-complex="Arial"/>
    </style:style>
    <style:style style:name="T415_7" style:family="text">
      <style:text-properties fo:font-size="10pt" style:font-size-asian="10pt" style:font-name-complex="Arial"/>
    </style:style>
    <style:style style:name="T415_8" style:family="text">
      <style:text-properties fo:font-size="10pt" style:font-size-asian="10pt" style:font-name-complex="Arial"/>
    </style:style>
    <style:style style:name="T415_9" style:family="text">
      <style:text-properties fo:font-size="10pt" style:font-size-asian="10pt" style:font-name-complex="Arial"/>
    </style:style>
    <style:style style:name="T415_10" style:family="text">
      <style:text-properties fo:font-size="10pt" style:font-size-asian="10pt" style:font-name-complex="Arial"/>
    </style:style>
    <style:style style:name="T415_11" style:family="text">
      <style:text-properties fo:font-size="10pt" style:font-size-asian="10pt" style:font-name-complex="Arial"/>
    </style:style>
    <style:style style:name="T415_12" style:family="text">
      <style:text-properties fo:font-size="10pt" style:font-size-asian="10pt" style:font-name-complex="Arial"/>
    </style:style>
    <style:style style:name="T415_13" style:family="text">
      <style:text-properties fo:font-size="10pt" style:font-size-asian="10pt" style:font-name-complex="Arial"/>
    </style:style>
    <style:style style:name="P416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16_1" style:family="text">
      <style:text-properties fo:font-size="10pt" style:font-size-asian="10pt" style:font-name-complex="Arial"/>
    </style:style>
    <style:style style:name="T416_2" style:family="text">
      <style:text-properties fo:font-size="10pt" style:font-size-asian="10pt" style:font-name-complex="Arial"/>
    </style:style>
    <style:style style:name="T416_3" style:family="text">
      <style:text-properties fo:font-size="10pt" style:font-size-asian="10pt" style:font-name-complex="Arial"/>
    </style:style>
    <style:style style:name="T416_4" style:family="text">
      <style:text-properties fo:font-size="10pt" style:font-size-asian="10pt" style:font-name-complex="Arial"/>
    </style:style>
    <style:style style:name="T416_5" style:family="text">
      <style:text-properties fo:font-size="10pt" style:font-size-asian="10pt" style:font-name-complex="Arial"/>
    </style:style>
    <style:style style:name="T416_6" style:family="text">
      <style:text-properties fo:font-size="10pt" style:font-size-asian="10pt" style:font-name-complex="Arial"/>
    </style:style>
    <style:style style:name="T416_7" style:family="text">
      <style:text-properties fo:font-size="10pt" style:font-size-asian="10pt" style:font-name-complex="Arial"/>
    </style:style>
    <style:style style:name="T416_8" style:family="text">
      <style:text-properties fo:font-size="10pt" style:font-size-asian="10pt" style:font-name-complex="Arial"/>
    </style:style>
    <style:style style:name="P417" style:family="paragraph" style:parent-style-name="Normal">
      <style:paragraph-properties fo:text-align="justify"/>
    </style:style>
    <style:style style:name="T417_1" style:family="text">
      <style:text-properties fo:font-size="10pt" style:font-size-asian="10pt" style:font-size-complex="10pt" fo:font-weight="bold" style:font-weight-asian="bold"/>
    </style:style>
    <style:style style:name="T417_2" style:family="text">
      <style:text-properties fo:font-size="10pt" style:font-size-asian="10pt" style:font-name-complex="Arial" style:font-size-complex="10pt"/>
    </style:style>
    <style:style style:name="P41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fo:font-size="10pt" style:font-size-asian="10pt" style:font-name-complex="Arial" style:font-size-complex="10pt"/>
    </style:style>
    <style:style style:name="P42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21" style:family="paragraph" style:parent-style-name="Normal">
      <style:paragraph-properties fo:text-align="justify"/>
    </style:style>
    <style:style style:name="T421_1" style:family="text">
      <style:text-properties fo:font-size="10pt" style:font-size-asian="10pt" style:font-name-complex="Arial" style:font-size-complex="10pt"/>
    </style:style>
    <style:style style:name="T421_2" style:family="text">
      <style:text-properties fo:font-size="10pt" style:font-size-asian="10pt" style:font-name-complex="Arial" style:font-size-complex="10pt"/>
    </style:style>
    <style:style style:name="T421_3" style:family="text">
      <style:text-properties fo:font-size="10pt" style:font-size-asian="10pt" style:font-name-complex="Arial" style:font-size-complex="10pt"/>
    </style:style>
    <style:style style:name="T421_4" style:family="text">
      <style:text-properties fo:font-size="10pt" style:font-size-asian="10pt" style:font-name-complex="Arial" style:font-size-complex="10pt"/>
    </style:style>
    <style:style style:name="T421_5" style:family="text">
      <style:text-properties fo:font-size="10pt" style:font-size-asian="10pt" style:font-name-complex="Arial" style:font-size-complex="10pt"/>
    </style:style>
    <style:style style:name="T421_6" style:family="text">
      <style:text-properties fo:font-size="10pt" style:font-size-asian="10pt" style:font-name-complex="Arial" style:font-size-complex="10pt"/>
    </style:style>
    <style:style style:name="T421_7" style:family="text">
      <style:text-properties fo:font-size="10pt" style:font-size-asian="10pt" style:font-name-complex="Arial" style:font-size-complex="10pt"/>
    </style:style>
    <style:style style:name="T421_8" style:family="text">
      <style:text-properties fo:font-size="10pt" style:font-size-asian="10pt" style:font-name-complex="Arial" style:font-size-complex="10pt"/>
    </style:style>
    <style:style style:name="T421_9" style:family="text">
      <style:text-properties fo:font-size="10pt" style:font-size-asian="10pt" style:font-name-complex="Arial" style:font-size-complex="10pt"/>
    </style:style>
    <style:style style:name="T421_10" style:family="text">
      <style:text-properties fo:font-size="10pt" style:font-size-asian="10pt" style:font-name-complex="Arial" style:font-size-complex="10pt"/>
    </style:style>
    <style:style style:name="T421_11" style:family="text">
      <style:text-properties fo:font-size="10pt" style:font-size-asian="10pt" style:font-name-complex="Arial" style:font-size-complex="10pt"/>
    </style:style>
    <style:style style:name="T421_12" style:family="text">
      <style:text-properties fo:font-size="10pt" style:font-size-asian="10pt" style:font-name-complex="Arial" style:font-size-complex="10pt"/>
    </style:style>
    <style:style style:name="T421_13" style:family="text">
      <style:text-properties fo:font-size="10pt" style:font-size-asian="10pt" style:font-name-complex="Arial" style:font-size-complex="10pt"/>
    </style:style>
    <style:style style:name="T421_14" style:family="text">
      <style:text-properties fo:font-size="10pt" style:font-size-asian="10pt" style:font-name-complex="Arial" style:font-size-complex="10pt"/>
    </style:style>
    <style:style style:name="T421_15" style:family="text">
      <style:text-properties fo:font-size="10pt" style:font-size-asian="10pt" style:font-name-complex="Arial" style:font-size-complex="10pt"/>
    </style:style>
    <style:style style:name="T421_16" style:family="text">
      <style:text-properties fo:font-size="10pt" style:font-size-asian="10pt" style:font-name-complex="Arial" style:font-size-complex="10pt"/>
    </style:style>
    <style:style style:name="T421_17" style:family="text">
      <style:text-properties fo:font-size="10pt" style:font-size-asian="10pt" style:font-name-complex="Arial" style:font-size-complex="10pt"/>
    </style:style>
    <style:style style:name="T421_18" style:family="text">
      <style:text-properties fo:font-size="10pt" style:font-size-asian="10pt" style:font-name-complex="Arial" style:font-size-complex="10pt"/>
    </style:style>
    <style:style style:name="T421_19" style:family="text">
      <style:text-properties fo:font-size="10pt" style:font-size-asian="10pt" style:font-name-complex="Arial" style:font-size-complex="10pt"/>
    </style:style>
    <style:style style:name="T421_20" style:family="text">
      <style:text-properties fo:font-size="10pt" style:font-size-asian="10pt" style:font-name-complex="Arial" style:font-size-complex="10pt"/>
    </style:style>
    <style:style style:name="T421_21" style:family="text">
      <style:text-properties fo:font-size="10pt" style:font-size-asian="10pt" style:font-name-complex="Arial" style:font-size-complex="10pt"/>
    </style:style>
    <style:style style:name="T421_22" style:family="text">
      <style:text-properties fo:font-size="10pt" style:font-size-asian="10pt" style:font-name-complex="Arial" style:font-size-complex="10pt"/>
    </style:style>
    <style:style style:name="T421_23" style:family="text">
      <style:text-properties fo:font-size="10pt" style:font-size-asian="10pt" style:font-name-complex="Arial" style:font-size-complex="10pt"/>
    </style:style>
    <style:style style:name="T421_24" style:family="text">
      <style:text-properties fo:font-size="10pt" style:font-size-asian="10pt" style:font-name-complex="Arial" style:font-size-complex="10pt"/>
    </style:style>
    <style:style style:name="T421_25" style:family="text">
      <style:text-properties fo:font-size="10pt" style:font-size-asian="10pt" style:font-name-complex="Arial" style:font-size-complex="10pt"/>
    </style:style>
    <style:style style:name="T421_26" style:family="text">
      <style:text-properties fo:font-size="10pt" style:font-size-asian="10pt" style:font-name-complex="Arial" style:font-size-complex="10pt"/>
    </style:style>
    <style:style style:name="T421_27" style:family="text">
      <style:text-properties fo:font-size="10pt" style:font-size-asian="10pt" style:font-name-complex="Arial" style:font-size-complex="10pt"/>
    </style:style>
    <style:style style:name="T421_28" style:family="text">
      <style:text-properties fo:font-size="10pt" style:font-size-asian="10pt" style:font-name-complex="Arial" style:font-size-complex="10pt"/>
    </style:style>
    <style:style style:name="P422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423" style:family="paragraph" style:parent-style-name="Normal"/>
    <style:style style:name="T423_1" style:family="text">
      <style:text-properties fo:font-size="10pt" style:font-size-asian="10pt" style:font-name-complex="Arial" style:font-size-complex="10pt" fo:font-weight="bold" style:font-weight-asian="bold"/>
    </style:style>
    <style:style style:name="T423_2" style:family="text">
      <style:text-properties fo:font-size="10pt" style:font-size-asian="10pt" style:font-name-complex="Arial" style:font-size-complex="10pt"/>
    </style:style>
    <style:style style:name="P42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4" style:family="table">
      <style:table-properties table:align="left" style:width="15.903cm" fo:margin-left="0cm"/>
    </style:style>
    <style:style style:name="Column47" style:family="table-column">
      <style:table-column-properties style:column-width="7.952cm"/>
    </style:style>
    <style:style style:name="Column48" style:family="table-column">
      <style:table-column-properties style:column-width="7.952cm"/>
    </style:style>
    <style:style style:name="Row53" style:family="table-row"/>
    <style:style style:name="Cell15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justify" fo:line-height="100%" fo:margin-bottom="0cm"/>
    </style:style>
    <style:style style:name="T4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2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text-align="justify" fo:line-height="100%" fo:margin-bottom="0cm"/>
    </style:style>
    <style:style style:name="T4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4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justify" fo:line-height="100%" fo:margin-bottom="0cm"/>
    </style:style>
    <style:style style:name="T4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2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2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429" style:family="paragraph" style:parent-style-name="Normal"/>
    <style:style style:name="P430" style:family="paragraph" style:parent-style-name="Normal">
      <style:paragraph-properties fo:line-height="108%" fo:margin-bottom="0.282cm"/>
    </style:style>
    <style:style style:name="T430_1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430_2" style:family="text">
      <style:text-properties fo:font-size="10pt" style:font-name-asian="Arial" style:font-size-asian="10pt" style:font-name-complex="Arial" style:font-size-complex="10pt"/>
    </style:style>
    <style:style style:name="P431" style:family="paragraph" style:parent-style-name="List_20_Paragraph">
      <style:paragraph-properties fo:text-align="justify" fo:line-height="108%" fo:margin-bottom="0.282cm"/>
      <style:text-properties fo:font-size="10pt" style:font-size-asian="10pt" style:font-name-complex="Arial"/>
    </style:style>
    <style:style style:name="T431_1" style:family="text">
      <style:text-properties fo:font-size="10pt" style:font-size-asian="10pt" style:font-name-complex="Arial"/>
    </style:style>
    <style:style style:name="T431_2" style:family="text">
      <style:text-properties fo:font-size="10pt" style:font-size-asian="10pt" style:font-name-complex="Arial"/>
    </style:style>
    <style:style style:name="T431_3" style:family="text">
      <style:text-properties fo:font-size="10pt" style:font-size-asian="10pt" style:font-name-complex="Arial"/>
    </style:style>
    <style:style style:name="T431_4" style:family="text">
      <style:text-properties fo:font-size="10pt" style:font-size-asian="10pt" style:font-name-complex="Arial"/>
    </style:style>
    <style:style style:name="T431_5" style:family="text">
      <style:text-properties fo:font-size="10pt" style:font-size-asian="10pt" style:font-name-complex="Arial"/>
    </style:style>
    <style:style style:name="T431_6" style:family="text">
      <style:text-properties fo:font-size="10pt" style:font-size-asian="10pt" style:font-name-complex="Arial"/>
    </style:style>
    <style:style style:name="T431_7" style:family="text">
      <style:text-properties fo:font-size="10pt" style:font-size-asian="10pt" style:font-name-complex="Arial"/>
    </style:style>
    <style:style style:name="T431_8" style:family="text">
      <style:text-properties fo:font-size="10pt" style:font-size-asian="10pt" style:font-name-complex="Arial"/>
    </style:style>
    <style:style style:name="T431_9" style:family="text">
      <style:text-properties fo:font-size="10pt" style:font-size-asian="10pt" style:font-name-complex="Arial"/>
    </style:style>
    <style:style style:name="T431_10" style:family="text">
      <style:text-properties fo:font-size="10pt" style:font-size-asian="10pt" style:font-name-complex="Arial"/>
    </style:style>
    <style:style style:name="T431_11" style:family="text">
      <style:text-properties fo:font-size="10pt" style:font-size-asian="10pt" style:font-name-complex="Arial"/>
    </style:style>
    <style:style style:name="T431_12" style:family="text">
      <style:text-properties fo:font-size="10pt" style:font-size-asian="10pt" style:font-name-complex="Arial"/>
    </style:style>
    <style:style style:name="T431_13" style:family="text">
      <style:text-properties fo:font-size="10pt" style:font-size-asian="10pt" style:font-name-complex="Arial"/>
    </style:style>
    <style:style style:name="T431_14" style:family="text">
      <style:text-properties fo:font-size="10pt" style:font-size-asian="10pt" style:font-name-complex="Arial"/>
    </style:style>
    <style:style style:name="T431_15" style:family="text">
      <style:text-properties fo:font-size="10pt" style:font-size-asian="10pt" style:font-name-complex="Arial"/>
    </style:style>
    <style:style style:name="T431_16" style:family="text">
      <style:text-properties fo:font-size="10pt" style:font-size-asian="10pt" style:font-name-complex="Arial"/>
    </style:style>
    <style:style style:name="T431_17" style:family="text">
      <style:text-properties fo:font-size="10pt" style:font-size-asian="10pt" style:font-name-complex="Arial"/>
    </style:style>
    <style:style style:name="T431_18" style:family="text">
      <style:text-properties fo:font-size="10pt" style:font-size-asian="10pt" style:font-name-complex="Arial"/>
    </style:style>
    <style:style style:name="T431_19" style:family="text">
      <style:text-properties fo:font-size="10pt" style:font-size-asian="10pt" style:font-name-complex="Arial"/>
    </style:style>
    <style:style style:name="P432" style:family="paragraph" style:parent-style-name="List_20_Paragraph">
      <style:paragraph-properties fo:text-align="justify" fo:line-height="108%" fo:margin-bottom="0.282cm"/>
      <style:text-properties fo:font-size="10pt" style:font-size-asian="10pt" style:font-name-complex="Arial"/>
    </style:style>
    <style:style style:name="T432_1" style:family="text">
      <style:text-properties fo:font-size="10pt" style:font-size-asian="10pt" style:font-name-complex="Arial"/>
    </style:style>
    <style:style style:name="T432_2" style:family="text">
      <style:text-properties fo:font-size="10pt" style:font-size-asian="10pt" style:font-name-complex="Arial"/>
    </style:style>
    <style:style style:name="T432_3" style:family="text">
      <style:text-properties fo:font-size="10pt" style:font-size-asian="10pt" style:font-name-complex="Arial"/>
    </style:style>
    <style:style style:name="T432_4" style:family="text">
      <style:text-properties fo:font-size="10pt" style:font-size-asian="10pt" style:font-name-complex="Arial"/>
    </style:style>
    <style:style style:name="T432_5" style:family="text">
      <style:text-properties fo:font-size="10pt" style:font-size-asian="10pt" style:font-name-complex="Arial"/>
    </style:style>
    <style:style style:name="T432_6" style:family="text">
      <style:text-properties fo:font-size="10pt" style:font-size-asian="10pt" style:font-name-complex="Arial"/>
    </style:style>
    <style:style style:name="T432_7" style:family="text">
      <style:text-properties fo:font-size="10pt" style:font-size-asian="10pt" style:font-name-complex="Arial"/>
    </style:style>
    <style:style style:name="T432_8" style:family="text">
      <style:text-properties fo:font-size="10pt" style:font-size-asian="10pt" style:font-name-complex="Arial"/>
    </style:style>
    <style:style style:name="T432_9" style:family="text">
      <style:text-properties fo:font-size="10pt" style:font-size-asian="10pt" style:font-name-complex="Arial"/>
    </style:style>
    <style:style style:name="T432_10" style:family="text">
      <style:text-properties fo:font-size="10pt" style:font-size-asian="10pt" style:font-name-complex="Arial"/>
    </style:style>
    <style:style style:name="T432_11" style:family="text">
      <style:text-properties fo:font-size="10pt" style:font-size-asian="10pt" style:font-name-complex="Arial"/>
    </style:style>
    <style:style style:name="T432_12" style:family="text">
      <style:text-properties fo:font-size="10pt" style:font-size-asian="10pt" style:font-name-complex="Arial"/>
    </style:style>
    <style:style style:name="T432_13" style:family="text">
      <style:text-properties fo:font-size="10pt" style:font-size-asian="10pt" style:font-name-complex="Arial"/>
    </style:style>
    <style:style style:name="T432_14" style:family="text">
      <style:text-properties fo:font-size="10pt" style:font-size-asian="10pt" style:font-name-complex="Arial"/>
    </style:style>
    <style:style style:name="T432_15" style:family="text">
      <style:text-properties fo:font-size="10pt" style:font-size-asian="10pt" style:font-name-complex="Arial"/>
    </style:style>
    <style:style style:name="T432_16" style:family="text">
      <style:text-properties fo:font-size="10pt" style:font-size-asian="10pt" style:font-name-complex="Arial"/>
    </style:style>
    <style:style style:name="T432_17" style:family="text">
      <style:text-properties fo:font-size="10pt" style:font-size-asian="10pt" style:font-name-complex="Arial"/>
    </style:style>
    <style:style style:name="T432_18" style:family="text">
      <style:text-properties fo:font-size="10pt" style:font-size-asian="10pt" style:font-name-complex="Arial"/>
    </style:style>
    <style:style style:name="T432_19" style:family="text">
      <style:text-properties fo:font-size="10pt" style:font-size-asian="10pt" style:font-name-complex="Arial"/>
    </style:style>
    <style:style style:name="T432_20" style:family="text">
      <style:text-properties fo:font-size="10pt" style:font-size-asian="10pt" style:font-name-complex="Arial"/>
    </style:style>
    <style:style style:name="T432_21" style:family="text">
      <style:text-properties fo:font-size="10pt" style:font-size-asian="10pt" style:font-name-complex="Arial"/>
    </style:style>
    <style:style style:name="P433" style:family="paragraph" style:parent-style-name="List_20_Paragraph">
      <style:paragraph-properties fo:text-align="justify" fo:line-height="108%" fo:margin-bottom="0.282cm"/>
      <style:text-properties fo:font-size="10pt" style:font-size-asian="10pt" style:font-name-complex="Arial"/>
    </style:style>
    <style:style style:name="T433_1" style:family="text">
      <style:text-properties fo:font-size="10pt" style:font-size-asian="10pt" style:font-name-complex="Arial"/>
    </style:style>
    <style:style style:name="T433_2" style:family="text">
      <style:text-properties fo:font-size="10pt" style:font-size-asian="10pt" style:font-name-complex="Arial"/>
    </style:style>
    <style:style style:name="T433_3" style:family="text">
      <style:text-properties fo:font-size="10pt" style:font-size-asian="10pt" style:font-name-complex="Arial"/>
    </style:style>
    <style:style style:name="T433_4" style:family="text">
      <style:text-properties fo:font-size="10pt" style:font-size-asian="10pt" style:font-name-complex="Arial"/>
    </style:style>
    <style:style style:name="T433_5" style:family="text">
      <style:text-properties fo:font-size="10pt" style:font-size-asian="10pt" style:font-name-complex="Arial"/>
    </style:style>
    <style:style style:name="T433_6" style:family="text">
      <style:text-properties fo:font-size="10pt" style:font-size-asian="10pt" style:font-name-complex="Arial"/>
    </style:style>
    <style:style style:name="T433_7" style:family="text">
      <style:text-properties fo:font-size="10pt" style:font-size-asian="10pt" style:font-name-complex="Arial"/>
    </style:style>
    <style:style style:name="T433_8" style:family="text">
      <style:text-properties fo:font-size="10pt" style:font-size-asian="10pt" style:font-name-complex="Arial"/>
    </style:style>
    <style:style style:name="T433_9" style:family="text">
      <style:text-properties fo:font-size="10pt" style:font-size-asian="10pt" style:font-name-complex="Arial"/>
    </style:style>
    <style:style style:name="P434" style:family="paragraph" style:parent-style-name="List_20_Paragraph">
      <style:paragraph-properties fo:text-align="justify" fo:line-height="108%" fo:margin-bottom="0.282cm"/>
      <style:text-properties fo:font-size="10pt" style:font-size-asian="10pt" style:font-name-complex="Arial"/>
    </style:style>
    <style:style style:name="T434_1" style:family="text">
      <style:text-properties fo:font-size="10pt" style:font-size-asian="10pt" style:font-name-complex="Arial"/>
    </style:style>
    <style:style style:name="T434_2" style:family="text">
      <style:text-properties fo:font-size="10pt" style:font-size-asian="10pt" style:font-name-complex="Arial"/>
    </style:style>
    <style:style style:name="T434_3" style:family="text">
      <style:text-properties fo:font-size="10pt" style:font-size-asian="10pt" style:font-name-complex="Arial"/>
    </style:style>
    <style:style style:name="T434_4" style:family="text">
      <style:text-properties fo:font-size="10pt" style:font-size-asian="10pt" style:font-name-complex="Arial"/>
    </style:style>
    <style:style style:name="T434_5" style:family="text">
      <style:text-properties fo:font-size="10pt" style:font-size-asian="10pt" style:font-name-complex="Arial"/>
    </style:style>
    <style:style style:name="T434_6" style:family="text">
      <style:text-properties fo:font-size="10pt" style:font-size-asian="10pt" style:font-name-complex="Arial"/>
    </style:style>
    <style:style style:name="T434_7" style:family="text">
      <style:text-properties fo:font-size="10pt" style:font-size-asian="10pt" style:font-name-complex="Arial"/>
    </style:style>
    <style:style style:name="T434_8" style:family="text">
      <style:text-properties fo:font-size="10pt" style:font-size-asian="10pt" style:font-name-complex="Arial"/>
    </style:style>
    <style:style style:name="T434_9" style:family="text">
      <style:text-properties fo:font-size="10pt" style:font-size-asian="10pt" style:font-name-complex="Arial"/>
    </style:style>
    <style:style style:name="T434_10" style:family="text">
      <style:text-properties fo:font-size="10pt" style:font-size-asian="10pt" style:font-name-complex="Arial"/>
    </style:style>
    <style:style style:name="T434_11" style:family="text">
      <style:text-properties fo:font-size="10pt" style:font-size-asian="10pt" style:font-name-complex="Arial"/>
    </style:style>
    <style:style style:name="T434_12" style:family="text">
      <style:text-properties fo:font-size="10pt" style:font-size-asian="10pt" style:font-name-complex="Arial"/>
    </style:style>
    <style:style style:name="T434_13" style:family="text">
      <style:text-properties fo:font-size="10pt" style:font-size-asian="10pt" style:font-name-complex="Arial"/>
    </style:style>
    <style:style style:name="T434_14" style:family="text">
      <style:text-properties fo:font-size="10pt" style:font-size-asian="10pt" style:font-name-complex="Arial"/>
    </style:style>
    <style:style style:name="T434_15" style:family="text">
      <style:text-properties fo:font-size="10pt" style:font-size-asian="10pt" style:font-name-complex="Arial"/>
    </style:style>
    <style:style style:name="T434_16" style:family="text">
      <style:text-properties fo:font-size="10pt" style:font-size-asian="10pt" style:font-name-complex="Arial"/>
    </style:style>
    <style:style style:name="T434_17" style:family="text">
      <style:text-properties fo:font-size="10pt" style:font-size-asian="10pt" style:font-name-complex="Arial"/>
    </style:style>
    <style:style style:name="T434_18" style:family="text">
      <style:text-properties fo:font-size="10pt" style:font-size-asian="10pt" style:font-name-complex="Arial"/>
    </style:style>
    <style:style style:name="T434_19" style:family="text">
      <style:text-properties fo:font-size="10pt" style:font-size-asian="10pt" style:font-name-complex="Arial"/>
    </style:style>
    <style:style style:name="P435" style:family="paragraph" style:parent-style-name="Normal">
      <style:text-properties fo:font-size="11pt" style:font-size-asian="11pt" style:font-size-complex="11pt"/>
    </style:style>
    <style:style style:name="Table15" style:family="table">
      <style:table-properties table:align="left" style:width="16.503cm" fo:margin-left="-0.259cm"/>
    </style:style>
    <style:style style:name="Column49" style:family="table-column">
      <style:table-column-properties style:column-width="3.013cm"/>
    </style:style>
    <style:style style:name="Column50" style:family="table-column">
      <style:table-column-properties style:column-width="1.087cm"/>
    </style:style>
    <style:style style:name="Column51" style:family="table-column">
      <style:table-column-properties style:column-width="1.653cm"/>
    </style:style>
    <style:style style:name="Column52" style:family="table-column">
      <style:table-column-properties style:column-width="5.791cm"/>
    </style:style>
    <style:style style:name="Column53" style:family="table-column">
      <style:table-column-properties style:column-width="4.96cm"/>
    </style:style>
    <style:style style:name="Row55" style:family="table-row">
      <style:table-row-properties style:min-row-height="0.863cm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6" style:family="table-row">
      <style:table-row-properties style:min-row-height="0.612cm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57" style:family="table-row">
      <style:table-row-properties style:min-row-height="0.609cm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4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7" style:family="paragraph" style:parent-style-name="Normal">
      <style:text-properties fo:font-weight="bold" style:font-weight-asian="bold"/>
    </style:style>
    <style:style style:name="Table16" style:family="table">
      <style:table-properties table:align="left" style:width="16.494cm" fo:margin-left="0cm"/>
    </style:style>
    <style:style style:name="Column54" style:family="table-column">
      <style:table-column-properties style:column-width="4.493cm"/>
    </style:style>
    <style:style style:name="Column55" style:family="table-column">
      <style:table-column-properties style:column-width="5.75cm"/>
    </style:style>
    <style:style style:name="Column56" style:family="table-column">
      <style:table-column-properties style:column-width="6.251cm"/>
    </style:style>
    <style:style style:name="Row58" style:family="table-row">
      <style:table-row-properties style:min-row-height="0.482cm"/>
    </style:style>
    <style:style style:name="Cell1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5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45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45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60" style:family="table-row"/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5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6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46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463" style:family="paragraph" style:parent-style-name="Normal">
      <style:paragraph-properties fo:text-align="justify"/>
    </style:style>
    <style:style style:name="T4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65" style:family="paragraph" style:parent-style-name="Normal">
      <style:paragraph-properties fo:text-align="justify"/>
    </style:style>
    <style:style style:name="T465_1" style:family="text">
      <style:text-properties fo:font-size="10pt" style:font-size-asian="10pt" style:font-name-complex="Arial" style:font-size-complex="10pt"/>
    </style:style>
    <style:style style:name="T465_2" style:family="text">
      <style:text-properties fo:font-size="10pt" style:font-size-asian="10pt" style:font-name-complex="Arial" style:font-size-complex="10pt"/>
    </style:style>
    <style:style style:name="T465_3" style:family="text">
      <style:text-properties fo:font-size="10pt" style:font-size-asian="10pt" style:font-name-complex="Arial" style:font-size-complex="10pt"/>
    </style:style>
    <style:style style:name="T465_4" style:family="text">
      <style:text-properties fo:font-size="10pt" style:font-size-asian="10pt" style:font-name-complex="Arial" style:font-size-complex="10pt"/>
    </style:style>
    <style:style style:name="T465_5" style:family="text">
      <style:text-properties fo:font-size="10pt" style:font-size-asian="10pt" style:font-name-complex="Arial" style:font-size-complex="10pt"/>
    </style:style>
    <style:style style:name="T465_6" style:family="text">
      <style:text-properties fo:font-size="10pt" style:font-size-asian="10pt" style:font-name-complex="Arial" style:font-size-complex="10pt"/>
    </style:style>
    <style:style style:name="T465_7" style:family="text">
      <style:text-properties fo:font-size="10pt" style:font-size-asian="10pt" style:font-name-complex="Arial" style:font-size-complex="10pt"/>
    </style:style>
    <style:style style:name="T465_8" style:family="text">
      <style:text-properties fo:font-size="10pt" style:font-size-asian="10pt" style:font-name-complex="Arial" style:font-size-complex="10pt"/>
    </style:style>
    <style:style style:name="T465_9" style:family="text">
      <style:text-properties fo:font-size="10pt" style:font-size-asian="10pt" style:font-name-complex="Arial" style:font-size-complex="10pt"/>
    </style:style>
    <style:style style:name="T465_10" style:family="text">
      <style:text-properties fo:font-size="10pt" style:font-size-asian="10pt" style:font-name-complex="Arial" style:font-size-complex="10pt"/>
    </style:style>
    <style:style style:name="T465_11" style:family="text">
      <style:text-properties fo:font-size="10pt" style:font-size-asian="10pt" style:font-name-complex="Arial" style:font-size-complex="10pt"/>
    </style:style>
    <style:style style:name="T465_12" style:family="text">
      <style:text-properties fo:font-size="10pt" style:font-size-asian="10pt" style:font-name-complex="Arial" style:font-size-complex="10pt"/>
    </style:style>
    <style:style style:name="T465_13" style:family="text">
      <style:text-properties fo:font-size="10pt" style:font-size-asian="10pt" style:font-size-complex="10pt"/>
    </style:style>
    <style:style style:name="T465_14" style:family="text">
      <style:text-properties fo:font-size="10pt" style:font-size-asian="10pt" style:font-size-complex="10pt"/>
    </style:style>
    <style:style style:name="T465_15" style:family="text">
      <style:text-properties fo:font-size="10pt" style:font-size-asian="10pt" style:font-size-complex="10pt"/>
    </style:style>
    <style:style style:name="T465_16" style:family="text">
      <style:text-properties fo:font-size="10pt" style:font-size-asian="10pt" style:font-size-complex="10pt"/>
    </style:style>
    <style:style style:name="T465_17" style:family="text">
      <style:text-properties fo:font-size="10pt" style:font-size-asian="10pt" style:font-size-complex="10pt"/>
    </style:style>
    <style:style style:name="T465_18" style:family="text">
      <style:text-properties fo:font-size="10pt" style:font-size-asian="10pt" style:font-name-complex="Arial" style:font-size-complex="10pt"/>
    </style:style>
    <style:style style:name="T465_19" style:family="text">
      <style:text-properties fo:font-size="10pt" style:font-size-asian="10pt" style:font-size-complex="10pt"/>
    </style:style>
    <style:style style:name="T465_20" style:family="text">
      <style:text-properties fo:font-size="10pt" style:font-size-asian="10pt" style:font-size-complex="10pt"/>
    </style:style>
    <style:style style:name="T465_21" style:family="text">
      <style:text-properties fo:font-size="10pt" style:font-size-asian="10pt" style:font-size-complex="10pt"/>
    </style:style>
    <style:style style:name="T465_22" style:family="text">
      <style:text-properties fo:font-size="10pt" style:font-size-asian="10pt" style:font-size-complex="10pt"/>
    </style:style>
    <style:style style:name="P466" style:family="paragraph" style:parent-style-name="List_20_Paragraph">
      <style:paragraph-properties fo:text-align="justify"/>
      <style:text-properties fo:font-size="10pt" style:font-size-asian="10pt"/>
    </style:style>
    <style:style style:name="T466_1" style:family="text">
      <style:text-properties fo:font-size="10pt" style:font-size-asian="10pt"/>
    </style:style>
    <style:style style:name="T466_2" style:family="text">
      <style:text-properties fo:font-size="10pt" style:font-size-asian="10pt"/>
    </style:style>
    <style:style style:name="T466_3" style:family="text">
      <style:text-properties fo:font-size="10pt" style:font-size-asian="10pt"/>
    </style:style>
    <style:style style:name="T466_4" style:family="text">
      <style:text-properties fo:font-size="10pt" style:font-size-asian="10pt"/>
    </style:style>
    <style:style style:name="T466_5" style:family="text">
      <style:text-properties fo:font-size="10pt" style:font-size-asian="10pt"/>
    </style:style>
    <style:style style:name="T466_6" style:family="text">
      <style:text-properties fo:font-size="10pt" style:font-size-asian="10pt"/>
    </style:style>
    <style:style style:name="T466_7" style:family="text">
      <style:text-properties fo:font-size="10pt" style:font-size-asian="10pt"/>
    </style:style>
    <style:style style:name="P467" style:family="paragraph" style:parent-style-name="List_20_Paragraph">
      <style:paragraph-properties fo:text-align="justify"/>
      <style:text-properties fo:font-size="10pt" style:font-size-asian="10pt"/>
    </style:style>
    <style:style style:name="T467_1" style:family="text">
      <style:text-properties fo:font-size="10pt" style:font-size-asian="10pt"/>
    </style:style>
    <style:style style:name="T467_2" style:family="text">
      <style:text-properties fo:font-size="10pt" style:font-size-asian="10pt"/>
    </style:style>
    <style:style style:name="T467_3" style:family="text">
      <style:text-properties fo:font-size="10pt" style:font-size-asian="10pt"/>
    </style:style>
    <style:style style:name="T467_4" style:family="text">
      <style:text-properties fo:font-size="10pt" style:font-size-asian="10pt"/>
    </style:style>
    <style:style style:name="P468" style:family="paragraph" style:parent-style-name="List_20_Paragraph">
      <style:paragraph-properties fo:text-align="justify"/>
      <style:text-properties fo:font-size="10pt" style:font-size-asian="10pt"/>
    </style:style>
    <style:style style:name="T468_1" style:family="text">
      <style:text-properties fo:font-size="10pt" style:font-size-asian="10pt"/>
    </style:style>
    <style:style style:name="T468_2" style:family="text">
      <style:text-properties fo:font-size="10pt" style:font-size-asian="10pt"/>
    </style:style>
    <style:style style:name="P469" style:family="paragraph" style:parent-style-name="List_20_Paragraph">
      <style:paragraph-properties fo:text-align="justify"/>
      <style:text-properties fo:font-size="10pt" style:font-size-asian="10pt"/>
    </style:style>
    <style:style style:name="T469_1" style:family="text">
      <style:text-properties fo:font-size="10pt" style:font-size-asian="10pt"/>
    </style:style>
    <style:style style:name="T469_2" style:family="text">
      <style:text-properties fo:font-size="10pt" style:font-size-asian="10pt"/>
    </style:style>
    <style:style style:name="T469_3" style:family="text">
      <style:text-properties fo:font-size="10pt" style:font-size-asian="10pt"/>
    </style:style>
    <style:style style:name="T469_4" style:family="text">
      <style:text-properties fo:font-size="10pt" style:font-size-asian="10pt"/>
    </style:style>
    <style:style style:name="T469_5" style:family="text">
      <style:text-properties fo:font-size="10pt" style:font-size-asian="10pt"/>
    </style:style>
    <style:style style:name="T469_6" style:family="text">
      <style:text-properties fo:font-size="10pt" style:font-size-asian="10pt"/>
    </style:style>
    <style:style style:name="P470" style:family="paragraph" style:parent-style-name="List_20_Paragraph">
      <style:paragraph-properties fo:text-align="justify"/>
      <style:text-properties fo:font-size="10pt" style:font-size-asian="10pt"/>
    </style:style>
    <style:style style:name="T470_1" style:family="text">
      <style:text-properties fo:font-size="10pt" style:font-size-asian="10pt"/>
    </style:style>
    <style:style style:name="T470_2" style:family="text">
      <style:text-properties fo:font-size="10pt" style:font-size-asian="10pt"/>
    </style:style>
    <style:style style:name="T470_3" style:family="text">
      <style:text-properties fo:font-size="10pt" style:font-size-asian="10pt"/>
    </style:style>
    <style:style style:name="T470_4" style:family="text">
      <style:text-properties fo:font-size="10pt" style:font-size-asian="10pt"/>
    </style:style>
    <style:style style:name="T470_5" style:family="text">
      <style:text-properties fo:font-size="10pt" style:font-size-asian="10pt"/>
    </style:style>
    <style:style style:name="T470_6" style:family="text">
      <style:text-properties fo:font-size="10pt" style:font-size-asian="10pt"/>
    </style:style>
    <style:style style:name="P47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72" style:family="paragraph" style:parent-style-name="Normal">
      <style:paragraph-properties fo:text-align="justify"/>
    </style:style>
    <style:style style:name="T472_1" style:family="text">
      <style:text-properties fo:font-size="10pt" style:font-size-asian="10pt" style:font-name-complex="Arial" style:font-size-complex="10pt"/>
    </style:style>
    <style:style style:name="T472_2" style:family="text">
      <style:text-properties fo:font-size="10pt" style:font-size-asian="10pt" style:font-name-complex="Arial" style:font-size-complex="10pt"/>
    </style:style>
    <style:style style:name="T472_3" style:family="text">
      <style:text-properties fo:font-size="10pt" style:font-size-asian="10pt" style:font-name-complex="Arial" style:font-size-complex="10pt"/>
    </style:style>
    <style:style style:name="T472_4" style:family="text">
      <style:text-properties fo:font-size="10pt" style:font-size-asian="10pt" style:font-name-complex="Arial" style:font-size-complex="10pt"/>
    </style:style>
    <style:style style:name="T472_5" style:family="text">
      <style:text-properties fo:font-size="10pt" style:font-size-asian="10pt" style:font-name-complex="Arial" style:font-size-complex="10pt"/>
    </style:style>
    <style:style style:name="T472_6" style:family="text">
      <style:text-properties fo:font-size="10pt" style:font-size-asian="10pt" style:font-name-complex="Arial" style:font-size-complex="10pt"/>
    </style:style>
    <style:style style:name="P473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73_1" style:family="text">
      <style:text-properties fo:font-size="10pt" style:font-name-asian="Calibri" style:font-size-asian="10pt" style:font-name-complex="Arial"/>
    </style:style>
    <style:style style:name="P474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74_1" style:family="text">
      <style:text-properties fo:font-size="10pt" style:font-size-asian="10pt" style:font-name-complex="Arial"/>
    </style:style>
    <style:style style:name="P475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75_1" style:family="text">
      <style:text-properties fo:font-size="10pt" style:font-size-asian="10pt" style:font-name-complex="Arial"/>
    </style:style>
    <style:style style:name="P476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76_1" style:family="text">
      <style:text-properties fo:font-size="10pt" style:font-size-asian="10pt" style:font-name-complex="Arial"/>
    </style:style>
    <style:style style:name="T476_2" style:family="text">
      <style:text-properties fo:font-size="10pt" style:font-name-asian="Calibri" style:font-size-asian="10pt" style:font-name-complex="Arial"/>
    </style:style>
    <style:style style:name="T476_3" style:family="text">
      <style:text-properties fo:font-size="10pt" style:font-name-asian="Calibri" style:font-size-asian="10pt" style:font-name-complex="Arial"/>
    </style:style>
    <style:style style:name="T476_4" style:family="text">
      <style:text-properties fo:font-size="10pt" style:font-size-asian="10pt" style:font-name-complex="Arial"/>
    </style:style>
    <style:style style:name="T476_5" style:family="text">
      <style:text-properties fo:font-size="10pt" style:font-name-asian="Calibri" style:font-size-asian="10pt" style:font-name-complex="Arial"/>
    </style:style>
    <style:style style:name="T476_6" style:family="text">
      <style:text-properties fo:font-size="10pt" style:font-size-asian="10pt" style:font-name-complex="Arial"/>
    </style:style>
    <style:style style:name="T476_7" style:family="text">
      <style:text-properties fo:font-size="10pt" style:font-name-asian="Calibri" style:font-size-asian="10pt" style:font-name-complex="Arial"/>
    </style:style>
    <style:style style:name="T476_8" style:family="text">
      <style:text-properties fo:font-size="10pt" style:font-name-asian="Calibri" style:font-size-asian="10pt" style:font-name-complex="Arial"/>
    </style:style>
    <style:style style:name="P477" style:family="paragraph" style:parent-style-name="Normal">
      <style:paragraph-properties fo:text-align="justify"/>
    </style:style>
    <style:style style:name="T477_1" style:family="text">
      <style:text-properties fo:font-size="10pt" style:font-size-asian="10pt" style:font-name-complex="Arial" style:font-size-complex="10pt"/>
    </style:style>
    <style:style style:name="T477_2" style:family="text">
      <style:text-properties fo:font-size="10pt" style:font-size-asian="10pt" style:font-name-complex="Arial" style:font-size-complex="10pt"/>
    </style:style>
    <style:style style:name="T477_3" style:family="text">
      <style:text-properties fo:font-size="10pt" style:font-size-asian="10pt" style:font-name-complex="Arial" style:font-size-complex="10pt"/>
    </style:style>
    <style:style style:name="T477_4" style:family="text">
      <style:text-properties fo:font-size="10pt" style:font-size-asian="10pt" style:font-name-complex="Arial" style:font-size-complex="10pt"/>
    </style:style>
    <style:style style:name="P478" style:family="paragraph" style:parent-style-name="List_20_Paragraph">
      <style:paragraph-properties fo:text-align="justify"/>
    </style:style>
    <style:style style:name="T478_1" style:family="text">
      <style:text-properties fo:font-size="10pt" style:font-size-asian="10pt" style:font-name-complex="Arial"/>
    </style:style>
    <style:style style:name="T478_2" style:family="text">
      <style:text-properties fo:font-size="10pt" style:font-size-asian="10pt" style:font-name-complex="Arial"/>
    </style:style>
    <style:style style:name="T478_3" style:family="text">
      <style:text-properties fo:font-size="10pt" style:font-size-asian="10pt" style:font-name-complex="Arial"/>
    </style:style>
    <style:style style:name="T478_4" style:family="text">
      <style:text-properties fo:font-size="10pt" style:font-size-asian="10pt" style:font-name-complex="Arial"/>
    </style:style>
    <style:style style:name="T478_5" style:family="text">
      <style:text-properties fo:font-size="10pt" style:font-size-asian="10pt" style:font-name-complex="Arial"/>
    </style:style>
    <style:style style:name="T478_6" style:family="text">
      <style:text-properties fo:font-size="10pt" style:font-size-asian="10pt" style:font-name-complex="Arial"/>
    </style:style>
    <style:style style:name="T478_7" style:family="text">
      <style:text-properties fo:font-size="10pt" style:font-size-asian="10pt" style:font-name-complex="Arial"/>
    </style:style>
    <style:style style:name="T478_8" style:family="text">
      <style:text-properties fo:font-size="10pt" style:font-size-asian="10pt" style:font-name-complex="Arial"/>
    </style:style>
    <style:style style:name="T478_9" style:family="text">
      <style:text-properties fo:font-size="10pt" style:font-size-asian="10pt" style:font-name-complex="Arial"/>
    </style:style>
    <style:style style:name="T478_10" style:family="text">
      <style:text-properties fo:font-size="10pt" style:font-size-asian="10pt" style:font-name-complex="Arial"/>
    </style:style>
    <style:style style:name="T478_11" style:family="text">
      <style:text-properties fo:font-size="10pt" style:font-size-asian="10pt" style:font-name-complex="Arial"/>
    </style:style>
    <style:style style:name="T478_12" style:family="text">
      <style:text-properties fo:font-size="10pt" style:font-size-asian="10pt" style:font-name-complex="Arial"/>
    </style:style>
    <style:style style:name="T478_13" style:family="text">
      <style:text-properties fo:font-size="10pt" style:font-size-asian="10pt" style:font-name-complex="Arial"/>
    </style:style>
    <style:style style:name="T478_14" style:family="text">
      <style:text-properties fo:font-size="10pt" style:font-size-asian="10pt" style:font-name-complex="Arial"/>
    </style:style>
    <style:style style:name="T478_15" style:family="text">
      <style:text-properties fo:font-size="10pt" style:font-size-asian="10pt" style:font-name-complex="Arial"/>
    </style:style>
    <style:style style:name="T478_16" style:family="text">
      <style:text-properties fo:font-size="10pt" style:font-size-asian="10pt" style:font-name-complex="Arial"/>
    </style:style>
    <style:style style:name="P479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479_1" style:family="text">
      <style:text-properties fo:font-size="10pt" style:font-size-asian="10pt" style:font-name-complex="Arial"/>
    </style:style>
    <style:style style:name="T479_2" style:family="text">
      <style:text-properties fo:font-size="10pt" style:font-size-asian="10pt" style:font-name-complex="Arial"/>
    </style:style>
    <style:style style:name="T479_3" style:family="text">
      <style:text-properties fo:font-size="10pt" style:font-size-asian="10pt" style:font-name-complex="Arial"/>
    </style:style>
    <style:style style:name="T479_4" style:family="text">
      <style:text-properties fo:font-size="10pt" style:font-size-asian="10pt" style:font-name-complex="Arial"/>
    </style:style>
    <style:style style:name="T479_5" style:family="text">
      <style:text-properties fo:font-size="10pt" style:font-size-asian="10pt" style:font-name-complex="Arial"/>
    </style:style>
    <style:style style:name="T479_6" style:family="text">
      <style:text-properties fo:font-size="10pt" style:font-size-asian="10pt" style:font-name-complex="Arial"/>
    </style:style>
    <style:style style:name="T479_7" style:family="text">
      <style:text-properties fo:font-size="10pt" style:font-size-asian="10pt" style:font-name-complex="Arial"/>
    </style:style>
    <style:style style:name="T479_8" style:family="text">
      <style:text-properties fo:font-size="10pt" style:font-size-asian="10pt" style:font-name-complex="Arial"/>
    </style:style>
    <style:style style:name="P480" style:family="paragraph" style:parent-style-name="Normal">
      <style:paragraph-properties fo:text-align="justify"/>
    </style:style>
    <style:style style:name="T480_1" style:family="text">
      <style:text-properties fo:font-size="10pt" style:font-size-asian="10pt" style:font-size-complex="10pt" fo:font-weight="bold" style:font-weight-asian="bold"/>
    </style:style>
    <style:style style:name="T480_2" style:family="text">
      <style:text-properties fo:font-size="10pt" style:font-size-asian="10pt" style:font-name-complex="Arial" style:font-size-complex="10pt"/>
    </style:style>
    <style:style style:name="P48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2" style:family="paragraph" style:parent-style-name="Normal">
      <style:paragraph-properties fo:text-align="justify"/>
    </style:style>
    <style:style style:name="T482_1" style:family="text">
      <style:text-properties fo:font-size="10pt" style:font-size-asian="10pt" style:font-name-complex="Arial" style:font-size-complex="10pt"/>
    </style:style>
    <style:style style:name="P4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4" style:family="paragraph" style:parent-style-name="Normal">
      <style:paragraph-properties fo:text-align="justify"/>
    </style:style>
    <style:style style:name="T484_1" style:family="text">
      <style:text-properties fo:font-size="10pt" style:font-size-asian="10pt" style:font-name-complex="Arial" style:font-size-complex="10pt"/>
    </style:style>
    <style:style style:name="T484_2" style:family="text">
      <style:text-properties fo:font-size="10pt" style:font-size-asian="10pt" style:font-name-complex="Arial" style:font-size-complex="10pt"/>
    </style:style>
    <style:style style:name="T484_3" style:family="text">
      <style:text-properties fo:font-size="10pt" style:font-size-asian="10pt" style:font-name-complex="Arial" style:font-size-complex="10pt"/>
    </style:style>
    <style:style style:name="T484_4" style:family="text">
      <style:text-properties fo:font-size="10pt" style:font-size-asian="10pt" style:font-name-complex="Arial" style:font-size-complex="10pt"/>
    </style:style>
    <style:style style:name="T484_5" style:family="text">
      <style:text-properties fo:font-size="10pt" style:font-size-asian="10pt" style:font-name-complex="Arial" style:font-size-complex="10pt"/>
    </style:style>
    <style:style style:name="T484_6" style:family="text">
      <style:text-properties fo:font-size="10pt" style:font-size-asian="10pt" style:font-name-complex="Arial" style:font-size-complex="10pt"/>
    </style:style>
    <style:style style:name="T484_7" style:family="text">
      <style:text-properties fo:font-size="10pt" style:font-size-asian="10pt" style:font-name-complex="Arial" style:font-size-complex="10pt"/>
    </style:style>
    <style:style style:name="T484_8" style:family="text">
      <style:text-properties fo:font-size="10pt" style:font-size-asian="10pt" style:font-name-complex="Arial" style:font-size-complex="10pt"/>
    </style:style>
    <style:style style:name="T484_9" style:family="text">
      <style:text-properties fo:font-size="10pt" style:font-size-asian="10pt" style:font-name-complex="Arial" style:font-size-complex="10pt"/>
    </style:style>
    <style:style style:name="T484_10" style:family="text">
      <style:text-properties fo:font-size="10pt" style:font-size-asian="10pt" style:font-name-complex="Arial" style:font-size-complex="10pt"/>
    </style:style>
    <style:style style:name="T484_11" style:family="text">
      <style:text-properties fo:font-size="10pt" style:font-size-asian="10pt" style:font-name-complex="Arial" style:font-size-complex="10pt"/>
    </style:style>
    <style:style style:name="T484_12" style:family="text">
      <style:text-properties fo:font-size="10pt" style:font-size-asian="10pt" style:font-name-complex="Arial" style:font-size-complex="10pt"/>
    </style:style>
    <style:style style:name="T484_13" style:family="text">
      <style:text-properties fo:font-size="10pt" style:font-size-asian="10pt" style:font-name-complex="Arial" style:font-size-complex="10pt"/>
    </style:style>
    <style:style style:name="T484_14" style:family="text">
      <style:text-properties fo:font-size="10pt" style:font-size-asian="10pt" style:font-name-complex="Arial" style:font-size-complex="10pt"/>
    </style:style>
    <style:style style:name="T484_15" style:family="text">
      <style:text-properties fo:font-size="10pt" style:font-size-asian="10pt" style:font-name-complex="Arial" style:font-size-complex="10pt"/>
    </style:style>
    <style:style style:name="T484_16" style:family="text">
      <style:text-properties fo:font-size="10pt" style:font-size-asian="10pt" style:font-name-complex="Arial" style:font-size-complex="10pt"/>
    </style:style>
    <style:style style:name="T484_17" style:family="text">
      <style:text-properties fo:font-size="10pt" style:font-size-asian="10pt" style:font-name-complex="Arial" style:font-size-complex="10pt"/>
    </style:style>
    <style:style style:name="T484_18" style:family="text">
      <style:text-properties fo:font-size="10pt" style:font-size-asian="10pt" style:font-name-complex="Arial" style:font-size-complex="10pt"/>
    </style:style>
    <style:style style:name="T484_19" style:family="text">
      <style:text-properties fo:font-size="10pt" style:font-size-asian="10pt" style:font-name-complex="Arial" style:font-size-complex="10pt"/>
    </style:style>
    <style:style style:name="T484_20" style:family="text">
      <style:text-properties fo:font-size="10pt" style:font-size-asian="10pt" style:font-name-complex="Arial" style:font-size-complex="10pt"/>
    </style:style>
    <style:style style:name="T484_21" style:family="text">
      <style:text-properties fo:font-size="10pt" style:font-size-asian="10pt" style:font-name-complex="Arial" style:font-size-complex="10pt"/>
    </style:style>
    <style:style style:name="T484_22" style:family="text">
      <style:text-properties fo:font-size="10pt" style:font-size-asian="10pt" style:font-name-complex="Arial" style:font-size-complex="10pt"/>
    </style:style>
    <style:style style:name="T484_23" style:family="text">
      <style:text-properties fo:font-size="10pt" style:font-size-asian="10pt" style:font-name-complex="Arial" style:font-size-complex="10pt"/>
    </style:style>
    <style:style style:name="T484_24" style:family="text">
      <style:text-properties fo:font-size="10pt" style:font-size-asian="10pt" style:font-name-complex="Arial" style:font-size-complex="10pt"/>
    </style:style>
    <style:style style:name="P485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P486" style:family="paragraph" style:parent-style-name="Normal">
      <style:paragraph-properties fo:text-align="justify"/>
    </style:style>
    <style:style style:name="T486_1" style:family="text">
      <style:text-properties fo:font-size="10pt" style:font-size-asian="10pt" style:font-name-complex="Arial" style:font-size-complex="10pt" fo:font-weight="bold" style:font-weight-asian="bold"/>
    </style:style>
    <style:style style:name="T486_2" style:family="text">
      <style:text-properties fo:font-size="10pt" style:font-size-asian="10pt" style:font-name-complex="Arial" style:font-size-complex="10pt"/>
    </style:style>
    <style:style style:name="P48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7" style:family="table">
      <style:table-properties table:align="left" style:width="15.903cm" fo:margin-left="0cm"/>
    </style:style>
    <style:style style:name="Column57" style:family="table-column">
      <style:table-column-properties style:column-width="7.952cm"/>
    </style:style>
    <style:style style:name="Column58" style:family="table-column">
      <style:table-column-properties style:column-width="7.952cm"/>
    </style:style>
    <style:style style:name="Row61" style:family="table-row"/>
    <style:style style:name="Cell17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text-align="justify" fo:line-height="100%" fo:margin-bottom="0cm"/>
    </style:style>
    <style:style style:name="T4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text-align="justify" fo:line-height="100%" fo:margin-bottom="0cm"/>
    </style:style>
    <style:style style:name="T4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2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text-align="justify" fo:line-height="100%" fo:margin-bottom="0cm"/>
    </style:style>
    <style:style style:name="T490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49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2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2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2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2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63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text-align="justify" fo:line-height="100%" fo:margin-bottom="0cm"/>
    </style:style>
    <style:style style:name="T493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49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5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5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5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64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text-align="justify" fo:line-height="100%" fo:margin-bottom="0cm"/>
    </style:style>
    <style:style style:name="T496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49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8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8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8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498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499" style:family="paragraph" style:parent-style-name="Normal">
      <style:text-properties fo:font-size="10pt" style:font-size-asian="10pt" style:font-size-complex="11pt"/>
    </style:style>
    <style:style style:name="P500" style:family="paragraph" style:parent-style-name="Normal">
      <style:text-properties fo:font-size="10pt" style:font-size-asian="10pt" style:font-size-complex="11pt"/>
    </style:style>
    <style:style style:name="Table18" style:family="table">
      <style:table-properties table:align="left" style:width="15.903cm" fo:margin-left="0cm"/>
    </style:style>
    <style:style style:name="Column59" style:family="table-column">
      <style:table-column-properties style:column-width="7.952cm"/>
    </style:style>
    <style:style style:name="Column60" style:family="table-column">
      <style:table-column-properties style:column-width="7.952cm"/>
    </style:style>
    <style:style style:name="Row65" style:family="table-row"/>
    <style:style style:name="Cell18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text-align="justify" fo:line-height="100%" fo:margin-bottom="0cm"/>
    </style:style>
    <style:style style:name="T5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text-align="justify" fo:line-height="100%" fo:margin-bottom="0cm"/>
    </style:style>
    <style:style style:name="T5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text-align="justify" fo:line-height="100%" fo:margin-bottom="0cm"/>
    </style:style>
    <style:style style:name="T503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0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05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05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05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67" style:family="table-row"/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text-align="justify" fo:line-height="100%" fo:margin-bottom="0cm"/>
    </style:style>
    <style:style style:name="T506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0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08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68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text-align="justify" fo:line-height="100%" fo:margin-bottom="0cm"/>
    </style:style>
    <style:style style:name="T509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51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1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69" style:family="table-row"/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text-align="justify"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51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1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1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70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text-align="justify" fo:line-height="100%" fo:margin-bottom="0cm"/>
    </style:style>
    <style:style style:name="T515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51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1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17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17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17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17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517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518" style:family="paragraph" style:parent-style-name="Normal">
      <style:text-properties fo:font-size="10pt" style:font-size-asian="10pt" style:font-size-complex="10pt"/>
    </style:style>
    <style:style style:name="P519" style:family="paragraph" style:parent-style-name="Normal">
      <style:paragraph-properties fo:line-height="108%" fo:margin-bottom="0.282cm"/>
    </style:style>
    <style:style style:name="T519_1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519_2" style:family="text">
      <style:text-properties fo:font-size="10pt" style:font-name-asian="Arial" style:font-size-asian="10pt" style:font-name-complex="Arial" style:font-size-complex="10pt"/>
    </style:style>
    <style:style style:name="P520" style:family="paragraph" style:parent-style-name="Normal">
      <style:paragraph-properties fo:text-align="justify" fo:line-height="108%" fo:margin-bottom="0.282cm"/>
    </style:style>
    <style:style style:name="T520_1" style:family="text">
      <style:text-properties fo:font-size="10pt" style:font-name-asian="Arial" style:font-size-asian="10pt" style:font-name-complex="Arial" style:font-size-complex="10pt"/>
    </style:style>
    <style:style style:name="T520_2" style:family="text">
      <style:text-properties fo:font-size="10pt" style:font-name-asian="Arial" style:font-size-asian="10pt" style:font-name-complex="Arial" style:font-size-complex="10pt"/>
    </style:style>
    <style:style style:name="T520_3" style:family="text">
      <style:text-properties fo:font-size="10pt" style:font-name-asian="Arial" style:font-size-asian="10pt" style:font-name-complex="Arial" style:font-size-complex="10pt"/>
    </style:style>
    <style:style style:name="T520_4" style:family="text">
      <style:text-properties fo:font-size="10pt" style:font-name-asian="Arial" style:font-size-asian="10pt" style:font-name-complex="Arial" style:font-size-complex="10pt"/>
    </style:style>
    <style:style style:name="P521" style:family="paragraph" style:parent-style-name="List_20_Paragraph">
      <style:paragraph-properties fo:text-align="justify" fo:line-height="108%" fo:margin-bottom="0.282cm"/>
      <style:text-properties fo:font-size="10pt" style:font-size-asian="10pt"/>
    </style:style>
    <style:style style:name="T521_1" style:family="text">
      <style:text-properties fo:font-size="10pt" style:font-size-asian="10pt"/>
    </style:style>
    <style:style style:name="T521_2" style:family="text">
      <style:text-properties fo:font-size="10pt" style:font-size-asian="10pt"/>
    </style:style>
    <style:style style:name="T521_3" style:family="text">
      <style:text-properties fo:font-size="10pt" style:font-size-asian="10pt"/>
    </style:style>
    <style:style style:name="T521_4" style:family="text">
      <style:text-properties fo:font-size="10pt" style:font-size-asian="10pt"/>
    </style:style>
    <style:style style:name="T521_5" style:family="text">
      <style:text-properties fo:font-size="10pt" style:font-size-asian="10pt"/>
    </style:style>
    <style:style style:name="T521_6" style:family="text">
      <style:text-properties fo:font-size="10pt" style:font-size-asian="10pt"/>
    </style:style>
    <style:style style:name="T521_7" style:family="text">
      <style:text-properties fo:font-size="10pt" style:font-size-asian="10pt"/>
    </style:style>
    <style:style style:name="T521_8" style:family="text">
      <style:text-properties fo:font-size="10pt" style:font-size-asian="10pt"/>
    </style:style>
    <style:style style:name="P522" style:family="paragraph" style:parent-style-name="List_20_Paragraph">
      <style:paragraph-properties fo:text-align="justify" fo:line-height="108%" fo:margin-bottom="0.282cm"/>
      <style:text-properties fo:font-size="10pt" style:font-size-asian="10pt"/>
    </style:style>
    <style:style style:name="T522_1" style:family="text">
      <style:text-properties fo:font-size="10pt" style:font-size-asian="10pt"/>
    </style:style>
    <style:style style:name="T522_2" style:family="text">
      <style:text-properties fo:font-size="10pt" style:font-size-asian="10pt"/>
    </style:style>
    <style:style style:name="T522_3" style:family="text">
      <style:text-properties fo:font-size="10pt" style:font-size-asian="10pt"/>
    </style:style>
    <style:style style:name="T522_4" style:family="text">
      <style:text-properties fo:font-size="10pt" style:font-size-asian="10pt"/>
    </style:style>
    <style:style style:name="T522_5" style:family="text">
      <style:text-properties fo:font-size="10pt" style:font-size-asian="10pt"/>
    </style:style>
    <style:style style:name="T522_6" style:family="text">
      <style:text-properties fo:font-size="10pt" style:font-size-asian="10pt"/>
    </style:style>
    <style:style style:name="T522_7" style:family="text">
      <style:text-properties fo:font-size="10pt" style:font-size-asian="10pt"/>
    </style:style>
    <style:style style:name="T522_8" style:family="text">
      <style:text-properties fo:font-size="10pt" style:font-size-asian="10pt"/>
    </style:style>
    <style:style style:name="T522_9" style:family="text">
      <style:text-properties fo:font-size="10pt" style:font-size-asian="10pt"/>
    </style:style>
    <style:style style:name="T522_10" style:family="text">
      <style:text-properties fo:font-size="10pt" style:font-size-asian="10pt"/>
    </style:style>
    <style:style style:name="T522_11" style:family="text">
      <style:text-properties fo:font-size="10pt" style:font-size-asian="10pt"/>
    </style:style>
    <style:style style:name="T522_12" style:family="text">
      <style:text-properties fo:font-size="10pt" style:font-size-asian="10pt"/>
    </style:style>
    <style:style style:name="T522_13" style:family="text">
      <style:text-properties fo:font-size="10pt" style:font-size-asian="10pt"/>
    </style:style>
    <style:style style:name="T522_14" style:family="text">
      <style:text-properties fo:font-size="10pt" style:font-size-asian="10pt"/>
    </style:style>
    <style:style style:name="T522_15" style:family="text">
      <style:text-properties fo:font-size="10pt" style:font-size-asian="10pt"/>
    </style:style>
    <style:style style:name="T522_16" style:family="text">
      <style:text-properties fo:font-size="10pt" style:font-size-asian="10pt"/>
    </style:style>
    <style:style style:name="T522_17" style:family="text">
      <style:text-properties fo:font-size="10pt" style:font-size-asian="10pt"/>
    </style:style>
    <style:style style:name="P523" style:family="paragraph" style:parent-style-name="List_20_Paragraph">
      <style:paragraph-properties fo:text-align="justify" fo:line-height="108%" fo:margin-bottom="0.282cm"/>
      <style:text-properties fo:font-size="10pt" style:font-size-asian="10pt"/>
    </style:style>
    <style:style style:name="T523_1" style:family="text">
      <style:text-properties fo:font-size="10pt" style:font-size-asian="10pt"/>
    </style:style>
    <style:style style:name="T523_2" style:family="text">
      <style:text-properties fo:font-size="10pt" style:font-size-asian="10pt"/>
    </style:style>
    <style:style style:name="T523_3" style:family="text">
      <style:text-properties fo:font-size="10pt" style:font-size-asian="10pt"/>
    </style:style>
    <style:style style:name="T523_4" style:family="text">
      <style:text-properties fo:font-size="10pt" style:font-size-asian="10pt"/>
    </style:style>
    <style:style style:name="P524" style:family="paragraph" style:parent-style-name="Normal">
      <style:text-properties fo:font-size="10pt" style:font-size-asian="10pt" style:font-size-complex="10pt"/>
    </style:style>
    <style:style style:name="P525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25_1" style:family="text">
      <style:text-properties fo:font-style="normal" style:font-style-asian="normal"/>
    </style:style>
    <style:style style:name="T525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526" style:family="paragraph" style:parent-style-name="Normal">
      <style:text-properties fo:font-size="10pt" style:font-size-asian="10pt" style:font-size-complex="10pt" fo:font-weight="bold" style:font-weight-asian="bold" style:font-weight-complex="bold"/>
    </style:style>
    <style:style style:name="P527" style:family="paragraph" style:parent-style-name="Normal"/>
    <style:style style:name="T52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28" style:family="paragraph" style:parent-style-name="Normal"/>
    <style:style style:name="P529" style:family="paragraph" style:parent-style-name="Normal">
      <style:paragraph-properties fo:text-align="justify"/>
    </style:style>
    <style:style style:name="T529_1" style:family="text">
      <style:text-properties fo:font-size="10pt" style:font-name-asian="Arial" style:font-size-asian="10pt" style:font-name-complex="Arial" style:font-size-complex="10pt"/>
    </style:style>
    <style:style style:name="T529_2" style:family="text">
      <style:text-properties fo:font-size="10pt" style:font-name-asian="Arial" style:font-size-asian="10pt" style:font-name-complex="Arial" style:font-size-complex="10pt"/>
    </style:style>
    <style:style style:name="T529_3" style:family="text">
      <style:text-properties fo:font-size="10pt" style:font-name-asian="Arial" style:font-size-asian="10pt" style:font-name-complex="Arial" style:font-size-complex="10pt"/>
    </style:style>
    <style:style style:name="P530" style:family="paragraph" style:parent-style-name="Normal">
      <style:paragraph-properties fo:text-align="justify"/>
    </style:style>
    <style:style style:name="T530_1" style:family="text">
      <style:text-properties fo:font-size="10pt" style:font-name-asian="Arial" style:font-size-asian="10pt" style:font-name-complex="Arial" style:font-size-complex="10pt"/>
    </style:style>
    <style:style style:name="P531" style:family="paragraph" style:parent-style-name="Normal">
      <style:paragraph-properties fo:text-align="justify"/>
    </style:style>
    <style:style style:name="T53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31_2" style:family="text">
      <style:text-properties fo:font-size="10pt" style:font-name-asian="Arial" style:font-size-asian="10pt" style:font-name-complex="Arial" style:font-size-complex="10pt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fo:font-size="10pt" style:font-name-asian="Arial" style:font-size-asian="10pt" style:font-name-complex="Arial" style:font-size-complex="10pt"/>
    </style:style>
    <style:style style:name="P533" style:family="paragraph" style:parent-style-name="Normal">
      <style:paragraph-properties fo:text-align="justify"/>
    </style:style>
    <style:style style:name="T53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34" style:family="paragraph" style:parent-style-name="Normal">
      <style:paragraph-properties fo:text-align="justify"/>
    </style:style>
    <style:style style:name="T534_1" style:family="text">
      <style:text-properties fo:font-size="10pt" style:font-name-asian="Arial" style:font-size-asian="10pt" style:font-name-complex="Arial" style:font-size-complex="10pt"/>
    </style:style>
    <style:style style:name="P535" style:family="paragraph" style:parent-style-name="Normal">
      <style:paragraph-properties fo:text-align="justify"/>
    </style:style>
    <style:style style:name="T535_1" style:family="text">
      <style:text-properties fo:font-size="10pt" style:font-name-asian="Arial" style:font-size-asian="10pt" style:font-name-complex="Arial" style:font-size-complex="10pt"/>
    </style:style>
    <style:style style:name="T535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536" style:family="paragraph" style:parent-style-name="Footnote_20_text"/>
    <style:style style:name="T536_1" style:family="text"/>
    <style:style style:name="T536_2" style:family="text">
      <style:text-properties fo:color="#000000" style:font-name="Segoe UI" fo:font-size="9pt" style:font-name-asian="Segoe UI" style:font-size-asian="9pt" style:font-name-complex="Segoe UI" style:font-size-complex="9pt"/>
    </style:style>
    <style:style style:name="T536_3" style:family="text">
      <style:text-properties fo:font-size="10pt" style:font-name-asian="Arial" style:font-size-asian="10pt" style:font-name-complex="Arial" style:font-size-complex="10pt"/>
    </style:style>
    <style:style style:name="T536_4" style:family="text">
      <style:text-properties fo:font-size="10pt" style:font-name-asian="Arial" style:font-size-asian="10pt" style:font-name-complex="Arial" style:font-size-complex="10pt"/>
    </style:style>
    <style:style style:name="P537" style:family="paragraph" style:parent-style-name="Normal">
      <style:paragraph-properties fo:text-align="justify" fo:text-indent="0.106cm" fo:margin-left="1.27cm"/>
    </style:style>
    <style:style style:name="T537_1" style:family="text">
      <style:text-properties fo:font-size="10pt" style:font-name-asian="Arial" style:font-size-asian="10pt" style:font-name-complex="Arial" style:font-size-complex="10pt"/>
    </style:style>
    <style:style style:name="P538" style:family="paragraph" style:parent-style-name="Normal">
      <style:paragraph-properties fo:text-align="justify" fo:text-indent="0.106cm" fo:margin-left="1.27cm"/>
    </style:style>
    <style:style style:name="T538_1" style:family="text">
      <style:text-properties fo:font-size="10pt" style:font-name-asian="Arial" style:font-size-asian="10pt" style:font-name-complex="Arial" style:font-size-complex="10pt"/>
    </style:style>
    <style:style style:name="P539" style:family="paragraph" style:parent-style-name="Normal">
      <style:paragraph-properties fo:text-align="justify" fo:text-indent="0.106cm" fo:margin-left="1.27cm"/>
    </style:style>
    <style:style style:name="T539_1" style:family="text">
      <style:text-properties fo:font-size="10pt" style:font-name-asian="Arial" style:font-size-asian="10pt" style:font-name-complex="Arial" style:font-size-complex="10pt"/>
    </style:style>
    <style:style style:name="P540" style:family="paragraph" style:parent-style-name="Normal">
      <style:paragraph-properties fo:text-align="justify" fo:text-indent="0.106cm" fo:margin-left="1.27cm"/>
    </style:style>
    <style:style style:name="T540_1" style:family="text">
      <style:text-properties fo:font-size="10pt" style:font-name-asian="Arial" style:font-size-asian="10pt" style:font-name-complex="Arial" style:font-size-complex="10pt"/>
    </style:style>
    <style:style style:name="P541" style:family="paragraph" style:parent-style-name="Normal">
      <style:paragraph-properties fo:text-align="justify"/>
    </style:style>
    <style:style style:name="T541_1" style:family="text">
      <style:text-properties fo:font-size="10pt" style:font-name-asian="Arial" style:font-size-asian="10pt" style:font-name-complex="Arial" style:font-size-complex="10pt"/>
    </style:style>
    <style:style style:name="P542" style:family="paragraph" style:parent-style-name="Normal">
      <style:paragraph-properties fo:text-align="justify"/>
    </style:style>
    <style:style style:name="T54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42_2" style:family="text">
      <style:text-properties fo:font-size="10pt" style:font-name-asian="Arial" style:font-size-asian="10pt" style:font-name-complex="Arial" style:font-size-complex="10pt"/>
    </style:style>
    <style:style style:name="P543" style:family="paragraph" style:parent-style-name="Normal">
      <style:paragraph-properties fo:text-align="justify"/>
    </style:style>
    <style:style style:name="T543_1" style:family="text">
      <style:text-properties fo:font-size="10pt" style:font-name-asian="Arial" style:font-size-asian="10pt" style:font-name-complex="Arial" style:font-size-complex="10pt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44_2" style:family="text">
      <style:text-properties fo:font-size="10pt" style:font-name-asian="Arial" style:font-size-asian="10pt" style:font-name-complex="Arial" style:font-size-complex="10pt"/>
    </style:style>
    <style:style style:name="P545" style:family="paragraph" style:parent-style-name="Normal">
      <style:paragraph-properties fo:text-align="justify"/>
    </style:style>
    <style:style style:name="T545_1" style:family="text">
      <style:text-properties fo:font-size="10pt" style:font-name-asian="Arial" style:font-size-asian="10pt" style:font-name-complex="Arial" style:font-size-complex="10pt"/>
    </style:style>
    <style:style style:name="P546" style:family="paragraph" style:parent-style-name="Normal">
      <style:paragraph-properties fo:text-align="justify"/>
    </style:style>
    <style:style style:name="T54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46_2" style:family="text">
      <style:text-properties fo:font-size="10pt" style:font-name-asian="Arial" style:font-size-asian="10pt" style:font-name-complex="Arial" style:font-size-complex="10pt"/>
    </style:style>
    <style:style style:name="P547" style:family="paragraph" style:parent-style-name="Normal">
      <style:paragraph-properties fo:text-align="justify"/>
    </style:style>
    <style:style style:name="T547_1" style:family="text">
      <style:text-properties fo:font-size="10pt" style:font-name-asian="Arial" style:font-size-asian="10pt" style:font-name-complex="Arial" style:font-size-complex="10pt"/>
    </style:style>
    <style:style style:name="P548" style:family="paragraph" style:parent-style-name="Normal">
      <style:paragraph-properties fo:text-align="justify"/>
    </style:style>
    <style:style style:name="T54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48_2" style:family="text">
      <style:text-properties fo:font-size="10pt" style:font-name-asian="Arial" style:font-size-asian="10pt" style:font-name-complex="Arial" style:font-size-complex="10pt"/>
    </style:style>
    <style:style style:name="P549" style:family="paragraph" style:parent-style-name="Normal">
      <style:paragraph-properties fo:text-align="justify"/>
    </style:style>
    <style:style style:name="T54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50" style:family="paragraph" style:parent-style-name="Normal">
      <style:paragraph-properties fo:text-align="justify"/>
    </style:style>
    <style:style style:name="T550_1" style:family="text">
      <style:text-properties fo:font-size="10pt" style:font-name-asian="Arial" style:font-size-asian="10pt" style:font-name-complex="Arial" style:font-size-complex="10pt"/>
    </style:style>
    <style:style style:name="P551" style:family="paragraph" style:parent-style-name="Normal">
      <style:paragraph-properties fo:text-align="justify"/>
    </style:style>
    <style:style style:name="T551_1" style:family="text">
      <style:text-properties fo:font-size="10pt" style:font-name-asian="Arial" style:font-size-asian="10pt" style:font-name-complex="Arial" style:font-size-complex="10pt"/>
    </style:style>
    <style:style style:name="P552" style:family="paragraph" style:parent-style-name="Normal">
      <style:paragraph-properties fo:text-align="justify"/>
    </style:style>
    <style:style style:name="T55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52_2" style:family="text">
      <style:text-properties fo:font-size="10pt" style:font-name-asian="Arial" style:font-size-asian="10pt" style:font-name-complex="Arial" style:font-size-complex="10pt"/>
    </style:style>
    <style:style style:name="P553" style:family="paragraph" style:parent-style-name="Normal">
      <style:paragraph-properties fo:text-align="justify"/>
    </style:style>
    <style:style style:name="T553_1" style:family="text">
      <style:text-properties fo:font-size="10pt" style:font-name-asian="Arial" style:font-size-asian="10pt" style:font-name-complex="Arial" style:font-size-complex="10pt"/>
    </style:style>
    <style:style style:name="P554" style:family="paragraph" style:parent-style-name="Normal">
      <style:paragraph-properties fo:text-align="justify"/>
    </style:style>
    <style:style style:name="T55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54_2" style:family="text">
      <style:text-properties fo:font-size="10pt" style:font-name-asian="Arial" style:font-size-asian="10pt" style:font-name-complex="Arial" style:font-size-complex="10pt"/>
    </style:style>
    <style:style style:name="T554_3" style:family="text">
      <style:text-properties fo:font-size="10pt" style:font-name-asian="Arial" style:font-size-asian="10pt" style:font-name-complex="Arial" style:font-size-complex="10pt"/>
    </style:style>
    <style:style style:name="T554_4" style:family="text">
      <style:text-properties fo:font-size="10pt" style:font-name-asian="Arial" style:font-size-asian="10pt" style:font-name-complex="Arial" style:font-size-complex="10pt"/>
    </style:style>
    <style:style style:name="P555" style:family="paragraph" style:parent-style-name="Normal">
      <style:paragraph-properties fo:text-align="justify"/>
    </style:style>
    <style:style style:name="T555_1" style:family="text">
      <style:text-properties fo:font-size="10pt" style:font-name-asian="Arial" style:font-size-asian="10pt" style:font-name-complex="Arial" style:font-size-complex="10pt"/>
    </style:style>
    <style:style style:name="P556" style:family="paragraph" style:parent-style-name="Normal">
      <style:paragraph-properties fo:text-align="justify"/>
    </style:style>
    <style:style style:name="T55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56_2" style:family="text">
      <style:text-properties fo:font-size="10pt" style:font-name-asian="Arial" style:font-size-asian="10pt" style:font-name-complex="Arial" style:font-size-complex="10pt"/>
    </style:style>
    <style:style style:name="T556_3" style:family="text">
      <style:text-properties fo:font-size="10pt" style:font-name-asian="Arial" style:font-size-asian="10pt" style:font-name-complex="Arial" style:font-size-complex="10pt"/>
    </style:style>
    <style:style style:name="P557" style:family="paragraph" style:parent-style-name="List_20_Paragraph">
      <style:paragraph-properties fo:text-align="justify" fo:margin-bottom="0cm"/>
      <style:text-properties fo:font-size="10pt" style:font-name-asian="Arial" style:font-size-asian="10pt" style:font-name-complex="Arial"/>
    </style:style>
    <style:style style:name="T557_1" style:family="text">
      <style:text-properties fo:font-size="10pt" style:font-name-asian="Arial" style:font-size-asian="10pt" style:font-name-complex="Arial"/>
    </style:style>
    <style:style style:name="P558" style:family="paragraph" style:parent-style-name="List_20_Paragraph">
      <style:paragraph-properties fo:text-align="justify" fo:margin-bottom="0cm"/>
      <style:text-properties fo:font-size="10pt" style:font-name-asian="Arial" style:font-size-asian="10pt" style:font-name-complex="Arial"/>
    </style:style>
    <style:style style:name="T558_1" style:family="text">
      <style:text-properties fo:font-size="10pt" style:font-name-asian="Arial" style:font-size-asian="10pt" style:font-name-complex="Arial"/>
    </style:style>
    <style:style style:name="P559" style:family="paragraph" style:parent-style-name="List_20_Paragraph">
      <style:paragraph-properties fo:text-align="justify" fo:margin-bottom="0cm"/>
      <style:text-properties fo:font-size="10pt" style:font-name-asian="Arial" style:font-size-asian="10pt" style:font-name-complex="Arial"/>
    </style:style>
    <style:style style:name="T559_1" style:family="text">
      <style:text-properties fo:font-size="10pt" style:font-name-asian="Arial" style:font-size-asian="10pt" style:font-name-complex="Arial"/>
    </style:style>
    <style:style style:name="P560" style:family="paragraph" style:parent-style-name="List_20_Paragraph">
      <style:paragraph-properties fo:text-align="justify" fo:margin-bottom="0cm"/>
      <style:text-properties fo:font-size="10pt" style:font-name-asian="Arial" style:font-size-asian="10pt" style:font-name-complex="Arial"/>
    </style:style>
    <style:style style:name="T560_1" style:family="text">
      <style:text-properties fo:font-size="10pt" style:font-name-asian="Arial" style:font-size-asian="10pt" style:font-name-complex="Arial"/>
    </style:style>
    <style:style style:name="P561" style:family="paragraph" style:parent-style-name="Normal">
      <style:paragraph-properties fo:text-align="justify"/>
    </style:style>
    <style:style style:name="T561_1" style:family="text">
      <style:text-properties fo:font-size="10pt" style:font-name-asian="Arial" style:font-size-asian="10pt" style:font-name-complex="Arial" style:font-size-complex="10pt"/>
    </style:style>
    <style:style style:name="P562" style:family="paragraph" style:parent-style-name="Normal">
      <style:paragraph-properties fo:text-align="justify"/>
    </style:style>
    <style:style style:name="T562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562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562_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562_4" style:family="text">
      <style:text-properties fo:font-size="10pt" style:font-name-asian="Arial" style:font-size-asian="10pt" style:font-name-complex="Arial" style:font-size-complex="10pt"/>
    </style:style>
    <style:style style:name="T562_5" style:family="text">
      <style:text-properties fo:font-size="10pt" style:font-name-asian="Arial" style:font-size-asian="10pt" style:font-name-complex="Arial" style:font-size-complex="10pt"/>
    </style:style>
    <style:style style:name="T562_6" style:family="text">
      <style:text-properties fo:font-size="10pt" style:font-name-asian="Arial" style:font-size-asian="10pt" style:font-name-complex="Arial" style:font-size-complex="10pt"/>
    </style:style>
    <style:style style:name="T562_7" style:family="text">
      <style:text-properties fo:font-size="10pt" style:font-name-asian="Arial" style:font-size-asian="10pt" style:font-name-complex="Arial" style:font-size-complex="10pt"/>
    </style:style>
    <style:style style:name="T562_8" style:family="text">
      <style:text-properties fo:font-size="10pt" style:font-name-asian="Arial" style:font-size-asian="10pt" style:font-name-complex="Arial" style:font-size-complex="10pt"/>
    </style:style>
    <style:style style:name="T562_9" style:family="text">
      <style:text-properties fo:color="#008080" fo:font-size="10pt" style:font-name-asian="Arial" style:font-size-asian="10pt" style:font-name-complex="Arial" style:font-size-complex="10pt" style:text-underline-style="solid" style:text-underline-color="font-color"/>
    </style:style>
    <style:style style:name="T562_10" style:family="text">
      <style:text-properties fo:color="#008080" fo:font-size="10pt" style:font-name-asian="Arial" style:font-size-asian="10pt" style:font-name-complex="Arial" style:font-size-complex="10pt" style:text-underline-style="solid" style:text-underline-color="font-color"/>
    </style:style>
    <style:style style:name="T562_11" style:family="text">
      <style:text-properties fo:color="#008080" fo:font-size="10pt" style:font-name-asian="Arial" style:font-size-asian="10pt" style:font-name-complex="Arial" style:font-size-complex="10pt" style:text-underline-style="solid" style:text-underline-color="font-color"/>
    </style:style>
    <style:style style:name="T562_12" style:family="text">
      <style:text-properties fo:color="#008080" fo:font-size="10pt" style:font-name-asian="Arial" style:font-size-asian="10pt" style:font-name-complex="Arial" style:font-size-complex="10pt" style:text-underline-style="solid" style:text-underline-color="font-color"/>
    </style:style>
    <style:style style:name="T562_13" style:family="text">
      <style:text-properties fo:color="#008080" fo:font-size="10pt" style:font-name-asian="Arial" style:font-size-asian="10pt" style:font-name-complex="Arial" style:font-size-complex="10pt" style:text-underline-style="solid" style:text-underline-color="font-color"/>
    </style:style>
    <style:style style:name="T562_14" style:family="text">
      <style:text-properties fo:color="#008080" fo:font-size="10pt" style:font-name-asian="Arial" style:font-size-asian="10pt" style:font-name-complex="Arial" style:font-size-complex="10pt" style:text-underline-style="solid" style:text-underline-color="font-color"/>
    </style:style>
    <style:style style:name="T562_15" style:family="text">
      <style:text-properties fo:font-size="10pt" style:font-name-asian="Arial" style:font-size-asian="10pt" style:font-name-complex="Arial" style:font-size-complex="10pt"/>
    </style:style>
    <style:style style:name="T562_16" style:family="text">
      <style:text-properties fo:font-size="10pt" style:font-name-asian="Arial" style:font-size-asian="10pt" style:font-name-complex="Arial" style:font-size-complex="10pt"/>
    </style:style>
    <style:style style:name="T562_17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3" style:family="paragraph" style:parent-style-name="Endnote_20_text"/>
    <style:style style:name="T563_1" style:family="text"/>
    <style:style style:name="T563_2" style:family="text"/>
    <style:style style:name="T563_3" style:family="text"/>
    <style:style style:name="T563_4" style:family="text">
      <style:text-properties fo:font-size="10pt" style:font-name-asian="Arial" style:font-size-asian="10pt" style:font-name-complex="Arial" style:font-size-complex="10pt"/>
    </style:style>
    <style:style style:name="T563_5" style:family="text">
      <style:text-properties fo:font-size="10pt" style:font-name-asian="Arial" style:font-size-asian="10pt" style:font-name-complex="Arial" style:font-size-complex="10pt"/>
    </style:style>
    <style:style style:name="T563_6" style:family="text">
      <style:text-properties fo:font-size="10pt" style:font-name-asian="Arial" style:font-size-asian="10pt" style:font-name-complex="Arial" style:font-size-complex="10pt"/>
    </style:style>
    <style:style style:name="T563_7" style:family="text">
      <style:text-properties fo:font-size="10pt" style:font-name-asian="Arial" style:font-size-asian="10pt" style:font-name-complex="Arial" style:font-size-complex="10pt"/>
    </style:style>
    <style:style style:name="T563_8" style:family="text">
      <style:text-properties fo:font-size="10pt" style:font-name-asian="Arial" style:font-size-asian="10pt" style:font-name-complex="Arial" style:font-size-complex="10pt"/>
    </style:style>
    <style:style style:name="T563_9" style:family="text">
      <style:text-properties fo:font-size="10pt" style:font-name-asian="Arial" style:font-size-asian="10pt" style:font-name-complex="Arial" style:font-size-complex="10pt"/>
    </style:style>
    <style:style style:name="T563_10" style:family="text">
      <style:text-properties fo:font-size="10pt" style:font-name-asian="Arial" style:font-size-asian="10pt" style:font-name-complex="Arial" style:font-size-complex="10pt"/>
    </style:style>
    <style:style style:name="T563_11" style:family="text">
      <style:text-properties fo:font-size="10pt" style:font-name-asian="Arial" style:font-size-asian="10pt" style:font-name-complex="Arial" style:font-size-complex="10pt"/>
    </style:style>
    <style:style style:name="T563_12" style:family="text">
      <style:text-properties fo:font-size="10pt" style:font-name-asian="Arial" style:font-size-asian="10pt" style:font-name-complex="Arial" style:font-size-complex="10pt"/>
    </style:style>
    <style:style style:name="T563_13" style:family="text">
      <style:text-properties fo:font-size="10pt" style:font-name-asian="Arial" style:font-size-asian="10pt" style:font-name-complex="Arial" style:font-size-complex="10pt"/>
    </style:style>
    <style:style style:name="T563_14" style:family="text">
      <style:text-properties fo:font-size="10pt" style:font-name-asian="Arial" style:font-size-asian="10pt" style:font-name-complex="Arial" style:font-size-complex="10pt"/>
    </style:style>
    <style:style style:name="T563_15" style:family="text">
      <style:text-properties fo:font-size="10pt" style:font-name-asian="Arial" style:font-size-asian="10pt" style:font-name-complex="Arial" style:font-size-complex="10pt"/>
    </style:style>
    <style:style style:name="T563_16" style:family="text">
      <style:text-properties fo:font-size="10pt" style:font-name-asian="Arial" style:font-size-asian="10pt" style:font-name-complex="Arial" style:font-size-complex="10pt"/>
    </style:style>
    <style:style style:name="T563_17" style:family="text">
      <style:text-properties fo:font-size="10pt" style:font-name-asian="Arial" style:font-size-asian="10pt" style:font-name-complex="Arial" style:font-size-complex="10pt"/>
    </style:style>
    <style:style style:name="T563_18" style:family="text">
      <style:text-properties fo:font-size="10pt" style:font-name-asian="Arial" style:font-size-asian="10pt" style:font-name-complex="Arial" style:font-size-complex="10pt"/>
    </style:style>
    <style:style style:name="T563_19" style:family="text">
      <style:text-properties fo:font-size="10pt" style:font-name-asian="Arial" style:font-size-asian="10pt" style:font-name-complex="Arial" style:font-size-complex="10pt"/>
    </style:style>
    <style:style style:name="T563_20" style:family="text">
      <style:text-properties fo:font-size="10pt" style:font-name-asian="Arial" style:font-size-asian="10pt" style:font-name-complex="Arial" style:font-size-complex="10pt"/>
    </style:style>
    <style:style style:name="T563_21" style:family="text">
      <style:text-properties fo:font-size="10pt" style:font-name-asian="Arial" style:font-size-asian="10pt" style:font-name-complex="Arial" style:font-size-complex="10pt"/>
    </style:style>
    <style:style style:name="T563_22" style:family="text">
      <style:text-properties fo:font-size="10pt" style:font-name-asian="Arial" style:font-size-asian="10pt" style:font-name-complex="Arial" style:font-size-complex="10pt"/>
    </style:style>
    <style:style style:name="T563_23" style:family="text">
      <style:text-properties fo:font-size="10pt" style:font-name-asian="Arial" style:font-size-asian="10pt" style:font-name-complex="Arial" style:font-size-complex="10pt"/>
    </style:style>
    <style:style style:name="T563_24" style:family="text">
      <style:text-properties fo:font-size="10pt" style:font-name-asian="Arial" style:font-size-asian="10pt" style:font-name-complex="Arial" style:font-size-complex="10pt"/>
    </style:style>
    <style:style style:name="T563_25" style:family="text">
      <style:text-properties fo:font-size="10pt" style:font-name-asian="Arial" style:font-size-asian="10pt" style:font-name-complex="Arial" style:font-size-complex="10pt"/>
    </style:style>
    <style:style style:name="T563_26" style:family="text">
      <style:text-properties fo:font-size="10pt" style:font-name-asian="Arial" style:font-size-asian="10pt" style:font-name-complex="Arial" style:font-size-complex="10pt"/>
    </style:style>
    <style:style style:name="T563_27" style:family="text">
      <style:text-properties fo:font-size="10pt" style:font-name-asian="Arial" style:font-size-asian="10pt" style:font-name-complex="Arial" style:font-size-complex="10pt"/>
    </style:style>
    <style:style style:name="T563_28" style:family="text">
      <style:text-properties fo:font-size="10pt" style:font-name-asian="Arial" style:font-size-asian="10pt" style:font-name-complex="Arial" style:font-size-complex="10pt"/>
    </style:style>
    <style:style style:name="T563_29" style:family="text">
      <style:text-properties fo:font-size="10pt" style:font-name-asian="Arial" style:font-size-asian="10pt" style:font-name-complex="Arial" style:font-size-complex="10pt"/>
    </style:style>
    <style:style style:name="T563_30" style:family="text">
      <style:text-properties fo:font-size="10pt" style:font-name-asian="Arial" style:font-size-asian="10pt" style:font-name-complex="Arial" style:font-size-complex="10pt"/>
    </style:style>
    <style:style style:name="T563_31" style:family="text">
      <style:text-properties fo:font-size="10pt" style:font-name-asian="Arial" style:font-size-asian="10pt" style:font-name-complex="Arial" style:font-size-complex="10pt"/>
    </style:style>
    <style:style style:name="T563_32" style:family="text">
      <style:text-properties fo:font-size="10pt" style:font-name-asian="Arial" style:font-size-asian="10pt" style:font-name-complex="Arial" style:font-size-complex="10pt"/>
    </style:style>
    <style:style style:name="T563_33" style:family="text">
      <style:text-properties fo:font-size="10pt" style:font-name-asian="Arial" style:font-size-asian="10pt" style:font-name-complex="Arial" style:font-size-complex="10pt"/>
    </style:style>
    <style:style style:name="T563_34" style:family="text">
      <style:text-properties fo:font-size="10pt" style:font-name-asian="Arial" style:font-size-asian="10pt" style:font-name-complex="Arial" style:font-size-complex="10pt"/>
    </style:style>
    <style:style style:name="T563_35" style:family="text">
      <style:text-properties fo:font-size="10pt" style:font-name-asian="Arial" style:font-size-asian="10pt" style:font-name-complex="Arial" style:font-size-complex="10pt"/>
    </style:style>
    <style:style style:name="T563_36" style:family="text">
      <style:text-properties fo:font-size="10pt" style:font-name-asian="Arial" style:font-size-asian="10pt" style:font-name-complex="Arial" style:font-size-complex="10pt"/>
    </style:style>
    <style:style style:name="T563_37" style:family="text">
      <style:text-properties fo:font-size="10pt" style:font-name-asian="Arial" style:font-size-asian="10pt" style:font-name-complex="Arial" style:font-size-complex="10pt"/>
    </style:style>
    <style:style style:name="T563_38" style:family="text">
      <style:text-properties fo:font-size="10pt" style:font-name-asian="Arial" style:font-size-asian="10pt" style:font-name-complex="Arial" style:font-size-complex="10pt"/>
    </style:style>
    <style:style style:name="T563_39" style:family="text">
      <style:text-properties fo:font-size="10pt" style:font-name-asian="Arial" style:font-size-asian="10pt" style:font-name-complex="Arial" style:font-size-complex="10pt"/>
    </style:style>
    <style:style style:name="T563_40" style:family="text">
      <style:text-properties fo:font-size="10pt" style:font-name-asian="Arial" style:font-size-asian="10pt" style:font-name-complex="Arial" style:font-size-complex="10pt"/>
    </style:style>
    <style:style style:name="T563_41" style:family="text">
      <style:text-properties fo:font-size="10pt" style:font-name-asian="Arial" style:font-size-asian="10pt" style:font-name-complex="Arial" style:font-size-complex="10pt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0pt" style:font-name-asian="Arial" style:font-size-asian="10pt" style:font-name-complex="Arial" style:font-size-complex="10pt"/>
    </style:style>
    <style:style style:name="P565" style:family="paragraph" style:parent-style-name="Normal">
      <style:paragraph-properties fo:text-align="justify"/>
    </style:style>
    <style:style style:name="T56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65_2" style:family="text">
      <style:text-properties fo:font-size="10pt" style:font-name-asian="Arial" style:font-size-asian="10pt" style:font-name-complex="Arial" style:font-size-complex="10pt"/>
    </style:style>
    <style:style style:name="T565_3" style:family="text">
      <style:text-properties fo:font-size="10pt" style:font-name-asian="Arial" style:font-size-asian="10pt" style:font-name-complex="Arial" style:font-size-complex="10pt"/>
    </style:style>
    <style:style style:name="T565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6" style:family="paragraph" style:parent-style-name="Footnote_20_text"/>
    <style:style style:name="T566_1" style:family="text">
      <style:text-properties fo:font-size="8pt" style:font-size-asian="8pt" style:font-size-complex="8pt"/>
    </style:style>
    <style:style style:name="T566_2" style:family="text">
      <style:text-properties fo:font-size="8pt" style:font-size-asian="8pt" style:font-size-complex="8pt"/>
    </style:style>
    <style:style style:name="T566_3" style:family="text">
      <style:text-properties fo:font-size="8pt" style:font-size-asian="8pt" style:font-size-complex="8pt"/>
    </style:style>
    <style:style style:name="P567" style:family="paragraph" style:parent-style-name="Footnote_20_text"/>
    <style:style style:name="T567_1" style:family="text">
      <style:text-properties fo:font-size="10pt" style:font-name-asian="Arial" style:font-size-asian="10pt" style:font-name-complex="Arial" style:font-size-complex="10pt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font-size="10pt" style:font-name-asian="Arial" style:font-size-asian="10pt" style:font-name-complex="Arial" style:font-size-complex="10pt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569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569_3" style:family="text">
      <style:text-properties fo:font-size="10pt" style:font-name-asian="Arial" style:font-size-asian="10pt" style:font-name-complex="Arial" style:font-size-complex="10pt"/>
    </style:style>
    <style:style style:name="T569_4" style:family="text">
      <style:text-properties fo:font-size="10pt" style:font-name-asian="Arial" style:font-size-asian="10pt" style:font-name-complex="Arial" style:font-size-complex="10pt"/>
    </style:style>
    <style:style style:name="T569_5" style:family="text">
      <style:text-properties fo:font-size="10pt" style:font-name-asian="Arial" style:font-size-asian="10pt" style:font-name-complex="Arial" style:font-size-complex="10pt"/>
    </style:style>
    <style:style style:name="T569_6" style:family="text">
      <style:text-properties fo:font-size="10pt" style:font-name-asian="Arial" style:font-size-asian="10pt" style:font-name-complex="Arial" style:font-size-complex="10pt"/>
    </style:style>
    <style:style style:name="T569_7" style:family="text">
      <style:text-properties fo:font-size="10pt" style:font-name-asian="Arial" style:font-size-asian="10pt" style:font-name-complex="Arial" style:font-size-complex="10pt"/>
    </style:style>
    <style:style style:name="T569_8" style:family="text">
      <style:text-properties fo:font-size="10pt" style:font-name-asian="Arial" style:font-size-asian="10pt" style:font-name-complex="Arial" style:font-size-complex="10pt"/>
    </style:style>
    <style:style style:name="T569_9" style:family="text">
      <style:text-properties fo:font-size="10pt" style:font-name-asian="Arial" style:font-size-asian="10pt" style:font-name-complex="Arial" style:font-size-complex="10pt"/>
    </style:style>
    <style:style style:name="T569_10" style:family="text">
      <style:text-properties fo:font-size="10pt" style:font-name-asian="Arial" style:font-size-asian="10pt" style:font-name-complex="Arial" style:font-size-complex="10pt"/>
    </style:style>
    <style:style style:name="T569_11" style:family="text">
      <style:text-properties fo:font-size="10pt" style:font-name-asian="Arial" style:font-size-asian="10pt" style:font-name-complex="Arial" style:font-size-complex="10pt"/>
    </style:style>
    <style:style style:name="T569_12" style:family="text">
      <style:text-properties fo:font-size="10pt" style:font-name-asian="Arial" style:font-size-asian="10pt" style:font-name-complex="Arial" style:font-size-complex="10pt"/>
    </style:style>
    <style:style style:name="T569_13" style:family="text">
      <style:text-properties fo:font-size="10pt" style:font-name-asian="Arial" style:font-size-asian="10pt" style:font-name-complex="Arial" style:font-size-complex="10pt"/>
    </style:style>
    <style:style style:name="T569_14" style:family="text">
      <style:text-properties fo:font-size="10pt" style:font-name-asian="Arial" style:font-size-asian="10pt" style:font-name-complex="Arial" style:font-size-complex="10pt"/>
    </style:style>
    <style:style style:name="T569_15" style:family="text">
      <style:text-properties fo:font-size="10pt" style:font-name-asian="Arial" style:font-size-asian="10pt" style:font-name-complex="Arial" style:font-size-complex="10pt"/>
    </style:style>
    <style:style style:name="T569_16" style:family="text">
      <style:text-properties fo:font-size="10pt" style:font-name-asian="Arial" style:font-size-asian="10pt" style:font-name-complex="Arial" style:font-size-complex="10pt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0pt" style:font-name-asian="Arial" style:font-size-asian="10pt" style:font-name-complex="Arial" style:font-size-complex="10pt"/>
    </style:style>
    <style:style style:name="P571" style:family="paragraph" style:parent-style-name="Normal">
      <style:paragraph-properties fo:text-align="justify"/>
    </style:style>
    <style:style style:name="T57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71_2" style:family="text">
      <style:text-properties fo:font-size="10pt" style:font-name-asian="Arial" style:font-size-asian="10pt" style:font-name-complex="Arial" style:font-size-complex="10pt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73" style:family="paragraph" style:parent-style-name="Normal">
      <style:paragraph-properties fo:text-align="justify"/>
    </style:style>
    <style:style style:name="T573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75" style:family="paragraph" style:parent-style-name="Normal">
      <style:paragraph-properties fo:text-align="justify"/>
    </style:style>
    <style:style style:name="T57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75_2" style:family="text">
      <style:text-properties fo:font-size="10pt" style:font-name-asian="Arial" style:font-size-asian="10pt" style:font-name-complex="Arial" style:font-size-complex="10pt"/>
    </style:style>
    <style:style style:name="T575_3" style:family="text">
      <style:text-properties fo:font-size="10pt" style:font-name-asian="Arial" style:font-size-asian="10pt" style:font-name-complex="Arial" style:font-size-complex="10pt"/>
    </style:style>
    <style:style style:name="T575_4" style:family="text">
      <style:text-properties fo:font-size="10pt" style:font-name-asian="Arial" style:font-size-asian="10pt" style:font-name-complex="Arial" style:font-size-complex="10pt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style:font-name-asian="Arial" style:font-name-complex="Arial"/>
    </style:style>
    <style:style style:name="P577" style:family="paragraph" style:parent-style-name="Normal">
      <style:paragraph-properties fo:text-align="justify"/>
    </style:style>
    <style:style style:name="T57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77_2" style:family="text">
      <style:text-properties fo:font-size="10pt" style:font-name-asian="Arial" style:font-size-asian="10pt" style:font-name-complex="Arial" style:font-size-complex="10pt"/>
    </style:style>
    <style:style style:name="T577_3" style:family="text">
      <style:text-properties fo:font-size="10pt" style:font-name-asian="Arial" style:font-size-asian="10pt" style:font-name-complex="Arial" style:font-size-complex="10pt"/>
    </style:style>
    <style:style style:name="T577_4" style:family="text">
      <style:text-properties fo:font-size="10pt" style:font-name-asian="Arial" style:font-size-asian="10pt" style:font-name-complex="Arial" style:font-size-complex="10pt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font-size="10pt" style:font-name-asian="Arial" style:font-size-asian="10pt" style:font-name-complex="Arial" style:font-size-complex="10pt"/>
    </style:style>
    <style:style style:name="P579" style:family="paragraph" style:parent-style-name="Normal">
      <style:paragraph-properties fo:text-align="justify"/>
    </style:style>
    <style:style style:name="T57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79_2" style:family="text">
      <style:text-properties fo:font-size="10pt" style:font-name-asian="Arial" style:font-size-asian="10pt" style:font-name-complex="Arial" style:font-size-complex="10pt"/>
    </style:style>
    <style:style style:name="P580" style:family="paragraph" style:parent-style-name="Normal">
      <style:paragraph-properties fo:text-align="justify"/>
    </style:style>
    <style:style style:name="T580_1" style:family="text">
      <style:text-properties fo:font-size="10pt" style:font-name-asian="Arial" style:font-size-asian="10pt" style:font-name-complex="Arial" style:font-size-complex="10pt"/>
    </style:style>
    <style:style style:name="P581" style:family="paragraph" style:parent-style-name="Normal"/>
    <style:style style:name="T58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font-size="10pt" style:font-name-asian="Arial" style:font-size-asian="10pt" style:font-name-complex="Arial" style:font-size-complex="10pt"/>
    </style:style>
    <style:style style:name="P583" style:family="paragraph" style:parent-style-name="Normal">
      <style:paragraph-properties fo:text-align="justify"/>
    </style:style>
    <style:style style:name="T583_1" style:family="text">
      <style:text-properties fo:font-size="10pt" style:font-name-asian="Arial" style:font-size-asian="10pt" style:font-name-complex="Arial" style:font-size-complex="10pt"/>
    </style:style>
    <style:style style:name="T583_2" style:family="text">
      <style:text-properties fo:font-size="10pt" style:font-name-asian="Arial" style:font-size-asian="10pt" style:font-name-complex="Arial" style:font-size-complex="10pt"/>
    </style:style>
    <style:style style:name="T583_3" style:family="text">
      <style:text-properties fo:font-size="10pt" style:font-name-asian="Arial" style:font-size-asian="10pt" style:font-name-complex="Arial" style:font-size-complex="10pt"/>
    </style:style>
    <style:style style:name="T583_4" style:family="text">
      <style:text-properties fo:font-size="10pt" style:font-name-asian="Arial" style:font-size-asian="10pt" style:font-name-complex="Arial" style:font-size-complex="10pt"/>
    </style:style>
    <style:style style:name="T583_5" style:family="text">
      <style:text-properties fo:font-size="10pt" style:font-name-asian="Arial" style:font-size-asian="10pt" style:font-name-complex="Arial" style:font-size-complex="10pt"/>
    </style:style>
    <style:style style:name="T583_6" style:family="text">
      <style:text-properties fo:font-size="10pt" style:font-name-asian="Arial" style:font-size-asian="10pt" style:font-name-complex="Arial" style:font-size-complex="10pt"/>
    </style:style>
    <style:style style:name="T583_7" style:family="text">
      <style:text-properties fo:font-size="10pt" style:font-name-asian="Arial" style:font-size-asian="10pt" style:font-name-complex="Arial" style:font-size-complex="10pt"/>
    </style:style>
    <style:style style:name="T583_8" style:family="text">
      <style:text-properties fo:font-size="10pt" style:font-name-asian="Arial" style:font-size-asian="10pt" style:font-name-complex="Arial" style:font-size-complex="10pt"/>
    </style:style>
    <style:style style:name="T583_9" style:family="text">
      <style:text-properties fo:font-size="10pt" style:font-name-asian="Arial" style:font-size-asian="10pt" style:font-name-complex="Arial" style:font-size-complex="10pt"/>
    </style:style>
    <style:style style:name="T583_10" style:family="text">
      <style:text-properties fo:font-size="10pt" style:font-name-asian="Arial" style:font-size-asian="10pt" style:font-name-complex="Arial" style:font-size-complex="10pt"/>
    </style:style>
    <style:style style:name="T583_11" style:family="text">
      <style:text-properties fo:font-size="10pt" style:font-name-asian="Arial" style:font-size-asian="10pt" style:font-name-complex="Arial" style:font-size-complex="10pt"/>
    </style:style>
    <style:style style:name="T583_12" style:family="text">
      <style:text-properties fo:font-size="10pt" style:font-name-asian="Arial" style:font-size-asian="10pt" style:font-name-complex="Arial" style:font-size-complex="10pt"/>
    </style:style>
    <style:style style:name="T583_13" style:family="text">
      <style:text-properties fo:font-size="10pt" style:font-name-asian="Arial" style:font-size-asian="10pt" style:font-name-complex="Arial" style:font-size-complex="10pt"/>
    </style:style>
    <style:style style:name="T583_14" style:family="text">
      <style:text-properties fo:font-size="10pt" style:font-name-asian="Arial" style:font-size-asian="10pt" style:font-name-complex="Arial" style:font-size-complex="10pt"/>
    </style:style>
    <style:style style:name="T583_15" style:family="text">
      <style:text-properties fo:font-size="10pt" style:font-name-asian="Arial" style:font-size-asian="10pt" style:font-name-complex="Arial" style:font-size-complex="10pt"/>
    </style:style>
    <style:style style:name="T583_16" style:family="text">
      <style:text-properties fo:font-size="10pt" style:font-name-asian="Arial" style:font-size-asian="10pt" style:font-name-complex="Arial" style:font-size-complex="10pt"/>
    </style:style>
    <style:style style:name="T583_17" style:family="text">
      <style:text-properties fo:font-size="10pt" style:font-name-asian="Arial" style:font-size-asian="10pt" style:font-name-complex="Arial" style:font-size-complex="10pt"/>
    </style:style>
    <style:style style:name="T583_18" style:family="text">
      <style:text-properties fo:font-size="10pt" style:font-name-asian="Arial" style:font-size-asian="10pt" style:font-name-complex="Arial" style:font-size-complex="10pt"/>
    </style:style>
    <style:style style:name="T583_19" style:family="text">
      <style:text-properties fo:font-size="10pt" style:font-name-asian="Arial" style:font-size-asian="10pt" style:font-name-complex="Arial" style:font-size-complex="10pt"/>
    </style:style>
    <style:style style:name="T583_20" style:family="text">
      <style:text-properties fo:font-size="10pt" style:font-name-asian="Arial" style:font-size-asian="10pt" style:font-name-complex="Arial" style:font-size-complex="10pt"/>
    </style:style>
    <style:style style:name="T583_21" style:family="text">
      <style:text-properties fo:font-size="10pt" style:font-name-asian="Arial" style:font-size-asian="10pt" style:font-name-complex="Arial" style:font-size-complex="10pt"/>
    </style:style>
    <style:style style:name="T583_22" style:family="text">
      <style:text-properties fo:font-size="10pt" style:font-name-asian="Arial" style:font-size-asian="10pt" style:font-name-complex="Arial" style:font-size-complex="10pt"/>
    </style:style>
    <style:style style:name="T583_23" style:family="text">
      <style:text-properties fo:font-size="10pt" style:font-name-asian="Arial" style:font-size-asian="10pt" style:font-name-complex="Arial" style:font-size-complex="10pt"/>
    </style:style>
    <style:style style:name="T583_24" style:family="text">
      <style:text-properties fo:font-size="10pt" style:font-name-asian="Arial" style:font-size-asian="10pt" style:font-name-complex="Arial" style:font-size-complex="10pt"/>
    </style:style>
    <style:style style:name="T583_25" style:family="text">
      <style:text-properties fo:font-size="10pt" style:font-name-asian="Arial" style:font-size-asian="10pt" style:font-name-complex="Arial" style:font-size-complex="10pt"/>
    </style:style>
    <style:style style:name="T583_26" style:family="text">
      <style:text-properties fo:font-size="10pt" style:font-name-asian="Arial" style:font-size-asian="10pt" style:font-name-complex="Arial" style:font-size-complex="10pt"/>
    </style:style>
    <style:style style:name="T583_27" style:family="text">
      <style:text-properties fo:font-size="10pt" style:font-name-asian="Arial" style:font-size-asian="10pt" style:font-name-complex="Arial" style:font-size-complex="10pt"/>
    </style:style>
    <style:style style:name="T583_28" style:family="text">
      <style:text-properties fo:font-size="10pt" style:font-name-asian="Arial" style:font-size-asian="10pt" style:font-name-complex="Arial" style:font-size-complex="10pt"/>
    </style:style>
    <style:style style:name="T583_29" style:family="text">
      <style:text-properties fo:font-size="10pt" style:font-name-asian="Arial" style:font-size-asian="10pt" style:font-name-complex="Arial" style:font-size-complex="10pt"/>
    </style:style>
    <style:style style:name="T583_30" style:family="text">
      <style:text-properties fo:font-size="10pt" style:font-name-asian="Arial" style:font-size-asian="10pt" style:font-name-complex="Arial" style:font-size-complex="10pt"/>
    </style:style>
    <style:style style:name="T583_31" style:family="text">
      <style:text-properties fo:font-size="10pt" style:font-name-asian="Arial" style:font-size-asian="10pt" style:font-name-complex="Arial" style:font-size-complex="10pt"/>
    </style:style>
    <style:style style:name="T583_32" style:family="text">
      <style:text-properties fo:font-size="10pt" style:font-name-asian="Arial" style:font-size-asian="10pt" style:font-name-complex="Arial" style:font-size-complex="10pt"/>
    </style:style>
    <style:style style:name="T583_33" style:family="text">
      <style:text-properties fo:font-size="10pt" style:font-name-asian="Arial" style:font-size-asian="10pt" style:font-name-complex="Arial" style:font-size-complex="10pt"/>
    </style:style>
    <style:style style:name="T583_34" style:family="text">
      <style:text-properties fo:font-size="10pt" style:font-name-asian="Arial" style:font-size-asian="10pt" style:font-name-complex="Arial" style:font-size-complex="10pt"/>
    </style:style>
    <style:style style:name="P58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585" style:family="paragraph" style:parent-style-name="Normal">
      <style:text-properties fo:font-size="10pt" style:font-size-asian="10pt" style:font-size-complex="10pt"/>
    </style:style>
    <style:style style:name="P58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86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586_2" style:family="text">
      <style:text-properties fo:font-size="10pt" style:font-size-asian="10pt" style:font-name-complex="Arial" style:font-size-complex="10pt"/>
    </style:style>
    <style:style style:name="P58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588" style:family="paragraph" style:parent-style-name="Normal">
      <style:paragraph-properties fo:text-align="justify"/>
    </style:style>
    <style:style style:name="T588_1" style:family="text">
      <style:text-properties fo:font-size="10pt" style:font-name-asian="Arial" style:font-size-asian="10pt" style:font-name-complex="Arial" style:font-size-complex="10pt"/>
    </style:style>
    <style:style style:name="T588_2" style:family="text">
      <style:text-properties fo:font-size="10pt" style:font-name-asian="Arial" style:font-size-asian="10pt" style:font-name-complex="Arial" style:font-size-complex="10pt"/>
    </style:style>
    <style:style style:name="T588_3" style:family="text">
      <style:text-properties fo:font-size="10pt" style:font-name-asian="Arial" style:font-size-asian="10pt" style:font-name-complex="Arial" style:font-size-complex="10pt"/>
    </style:style>
    <style:style style:name="T588_4" style:family="text">
      <style:text-properties fo:font-size="10pt" style:font-name-asian="Arial" style:font-size-asian="10pt" style:font-name-complex="Arial" style:font-size-complex="10pt"/>
    </style:style>
    <style:style style:name="T588_5" style:family="text">
      <style:text-properties fo:font-size="10pt" style:font-name-asian="Arial" style:font-size-asian="10pt" style:font-name-complex="Arial" style:font-size-complex="10pt"/>
    </style:style>
    <style:style style:name="T588_6" style:family="text">
      <style:text-properties fo:font-size="10pt" style:font-name-asian="Arial" style:font-size-asian="10pt" style:font-name-complex="Arial" style:font-size-complex="10pt"/>
    </style:style>
    <style:style style:name="T588_7" style:family="text">
      <style:text-properties fo:font-size="10pt" style:font-name-asian="Arial" style:font-size-asian="10pt" style:font-name-complex="Arial" style:font-size-complex="10pt"/>
    </style:style>
    <style:style style:name="T588_8" style:family="text">
      <style:text-properties fo:font-size="10pt" style:font-name-asian="Arial" style:font-size-asian="10pt" style:font-name-complex="Arial" style:font-size-complex="10pt"/>
    </style:style>
    <style:style style:name="T588_9" style:family="text">
      <style:text-properties fo:font-size="10pt" style:font-name-asian="Arial" style:font-size-asian="10pt" style:font-name-complex="Arial" style:font-size-complex="10pt"/>
    </style:style>
    <style:style style:name="T588_10" style:family="text">
      <style:text-properties fo:font-size="10pt" style:font-name-asian="Arial" style:font-size-asian="10pt" style:font-name-complex="Arial" style:font-size-complex="10pt"/>
    </style:style>
    <style:style style:name="T588_11" style:family="text">
      <style:text-properties fo:font-size="10pt" style:font-name-asian="Arial" style:font-size-asian="10pt" style:font-name-complex="Arial" style:font-size-complex="10pt"/>
    </style:style>
    <style:style style:name="T588_12" style:family="text">
      <style:text-properties fo:font-size="10pt" style:font-name-asian="Arial" style:font-size-asian="10pt" style:font-name-complex="Arial" style:font-size-complex="10pt"/>
    </style:style>
    <style:style style:name="T588_13" style:family="text">
      <style:text-properties fo:font-size="10pt" style:font-name-asian="Arial" style:font-size-asian="10pt" style:font-name-complex="Arial" style:font-size-complex="10pt"/>
    </style:style>
    <style:style style:name="T588_14" style:family="text">
      <style:text-properties fo:font-size="10pt" style:font-name-asian="Arial" style:font-size-asian="10pt" style:font-name-complex="Arial" style:font-size-complex="10pt"/>
    </style:style>
    <style:style style:name="T588_15" style:family="text">
      <style:text-properties fo:font-size="10pt" style:font-name-asian="Arial" style:font-size-asian="10pt" style:font-name-complex="Arial" style:font-size-complex="10pt"/>
    </style:style>
    <style:style style:name="T588_16" style:family="text">
      <style:text-properties fo:font-size="10pt" style:font-name-asian="Arial" style:font-size-asian="10pt" style:font-name-complex="Arial" style:font-size-complex="10pt"/>
    </style:style>
    <style:style style:name="T588_17" style:family="text">
      <style:text-properties fo:font-size="10pt" style:font-name-asian="Arial" style:font-size-asian="10pt" style:font-name-complex="Arial" style:font-size-complex="10pt"/>
    </style:style>
    <style:style style:name="T588_18" style:family="text">
      <style:text-properties fo:font-size="10pt" style:font-name-asian="Arial" style:font-size-asian="10pt" style:font-name-complex="Arial" style:font-size-complex="10pt"/>
    </style:style>
    <style:style style:name="T588_19" style:family="text">
      <style:text-properties fo:font-size="10pt" style:font-name-asian="Arial" style:font-size-asian="10pt" style:font-name-complex="Arial" style:font-size-complex="10pt"/>
    </style:style>
    <style:style style:name="T588_20" style:family="text">
      <style:text-properties fo:font-size="10pt" style:font-name-asian="Arial" style:font-size-asian="10pt" style:font-name-complex="Arial" style:font-size-complex="10pt"/>
    </style:style>
    <style:style style:name="T588_21" style:family="text">
      <style:text-properties fo:font-size="10pt" style:font-name-asian="Arial" style:font-size-asian="10pt" style:font-name-complex="Arial" style:font-size-complex="10pt"/>
    </style:style>
    <style:style style:name="T588_22" style:family="text">
      <style:text-properties fo:font-size="10pt" style:font-name-asian="Arial" style:font-size-asian="10pt" style:font-name-complex="Arial" style:font-size-complex="10pt"/>
    </style:style>
    <style:style style:name="T588_23" style:family="text">
      <style:text-properties fo:font-size="10pt" style:font-name-asian="Arial" style:font-size-asian="10pt" style:font-name-complex="Arial" style:font-size-complex="10pt"/>
    </style:style>
    <style:style style:name="T588_24" style:family="text">
      <style:text-properties fo:font-size="10pt" style:font-name-asian="Arial" style:font-size-asian="10pt" style:font-name-complex="Arial" style:font-size-complex="10pt"/>
    </style:style>
    <style:style style:name="T588_25" style:family="text">
      <style:text-properties fo:font-size="10pt" style:font-name-asian="Arial" style:font-size-asian="10pt" style:font-name-complex="Arial" style:font-size-complex="10pt"/>
    </style:style>
    <style:style style:name="T588_26" style:family="text">
      <style:text-properties fo:font-size="10pt" style:font-name-asian="Arial" style:font-size-asian="10pt" style:font-name-complex="Arial" style:font-size-complex="10pt"/>
    </style:style>
    <style:style style:name="T588_27" style:family="text">
      <style:text-properties fo:font-size="10pt" style:font-name-asian="Arial" style:font-size-asian="10pt" style:font-name-complex="Arial" style:font-size-complex="10pt"/>
    </style:style>
    <style:style style:name="T588_28" style:family="text">
      <style:text-properties fo:font-size="10pt" style:font-name-asian="Arial" style:font-size-asian="10pt" style:font-name-complex="Arial" style:font-size-complex="10pt"/>
    </style:style>
    <style:style style:name="T588_29" style:family="text">
      <style:text-properties fo:font-size="10pt" style:font-name-asian="Arial" style:font-size-asian="10pt" style:font-name-complex="Arial" style:font-size-complex="10pt"/>
    </style:style>
    <style:style style:name="T588_30" style:family="text">
      <style:text-properties fo:font-size="10pt" style:font-name-asian="Arial" style:font-size-asian="10pt" style:font-name-complex="Arial" style:font-size-complex="10pt"/>
    </style:style>
    <style:style style:name="T588_31" style:family="text">
      <style:text-properties fo:font-size="10pt" style:font-name-asian="Arial" style:font-size-asian="10pt" style:font-name-complex="Arial" style:font-size-complex="10pt"/>
    </style:style>
    <style:style style:name="T588_32" style:family="text">
      <style:text-properties fo:font-size="10pt" style:font-name-asian="Arial" style:font-size-asian="10pt" style:font-name-complex="Arial" style:font-size-complex="10pt"/>
    </style:style>
    <style:style style:name="T588_33" style:family="text">
      <style:text-properties fo:font-size="10pt" style:font-name-asian="Arial" style:font-size-asian="10pt" style:font-name-complex="Arial" style:font-size-complex="10pt"/>
    </style:style>
    <style:style style:name="T588_34" style:family="text">
      <style:text-properties fo:font-size="10pt" style:font-name-asian="Arial" style:font-size-asian="10pt" style:font-name-complex="Arial" style:font-size-complex="10pt"/>
    </style:style>
    <style:style style:name="T588_35" style:family="text">
      <style:text-properties fo:font-size="10pt" style:font-name-asian="Arial" style:font-size-asian="10pt" style:font-name-complex="Arial" style:font-size-complex="10pt"/>
    </style:style>
    <style:style style:name="T588_36" style:family="text">
      <style:text-properties fo:font-size="10pt" style:font-name-asian="Arial" style:font-size-asian="10pt" style:font-name-complex="Arial" style:font-size-complex="10pt"/>
    </style:style>
    <style:style style:name="T588_37" style:family="text">
      <style:text-properties fo:font-size="10pt" style:font-name-asian="Arial" style:font-size-asian="10pt" style:font-name-complex="Arial" style:font-size-complex="10pt"/>
    </style:style>
    <style:style style:name="T588_38" style:family="text">
      <style:text-properties fo:font-size="10pt" style:font-name-asian="Arial" style:font-size-asian="10pt" style:font-name-complex="Arial" style:font-size-complex="10pt"/>
    </style:style>
    <style:style style:name="T588_39" style:family="text">
      <style:text-properties fo:font-size="10pt" style:font-name-asian="Arial" style:font-size-asian="10pt" style:font-name-complex="Arial" style:font-size-complex="10pt"/>
    </style:style>
    <style:style style:name="P589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590" style:family="paragraph" style:parent-style-name="Normal">
      <style:paragraph-properties fo:text-align="justify"/>
    </style:style>
    <style:style style:name="T590_1" style:family="text">
      <style:text-properties fo:font-size="10pt" style:font-name-asian="Arial" style:font-size-asian="10pt" style:font-name-complex="Arial" style:font-size-complex="10pt"/>
    </style:style>
    <style:style style:name="T590_2" style:family="text">
      <style:text-properties fo:font-size="10pt" style:font-name-asian="Arial" style:font-size-asian="10pt" style:font-name-complex="Arial" style:font-size-complex="10pt"/>
    </style:style>
    <style:style style:name="T590_3" style:family="text">
      <style:text-properties fo:font-size="10pt" style:font-name-asian="Arial" style:font-size-asian="10pt" style:font-name-complex="Arial" style:font-size-complex="10pt"/>
    </style:style>
    <style:style style:name="T590_4" style:family="text">
      <style:text-properties fo:font-size="10pt" style:font-name-asian="Arial" style:font-size-asian="10pt" style:font-name-complex="Arial" style:font-size-complex="10pt"/>
    </style:style>
    <style:style style:name="P591" style:family="paragraph" style:parent-style-name="Normal">
      <style:paragraph-properties fo:text-align="justify"/>
    </style:style>
    <style:style style:name="T591_1" style:family="text">
      <style:text-properties fo:font-size="10pt" style:font-name-asian="Arial" style:font-size-asian="10pt" style:font-name-complex="Arial" style:font-size-complex="10pt"/>
    </style:style>
    <style:style style:name="P592" style:family="paragraph" style:parent-style-name="Normal">
      <style:paragraph-properties fo:text-align="justify"/>
    </style:style>
    <style:style style:name="T592_1" style:family="text">
      <style:text-properties fo:font-size="10pt" style:font-name-asian="Arial" style:font-size-asian="10pt" style:font-name-complex="Arial" style:font-size-complex="10pt"/>
    </style:style>
    <style:style style:name="T592_2" style:family="text">
      <style:text-properties fo:font-size="10pt" style:font-name-asian="Arial" style:font-size-asian="10pt" style:font-name-complex="Arial" style:font-size-complex="10pt"/>
    </style:style>
    <style:style style:name="P593" style:family="paragraph" style:parent-style-name="Normal">
      <style:paragraph-properties fo:text-align="justify"/>
    </style:style>
    <style:style style:name="T593_1" style:family="text">
      <style:text-properties fo:font-size="10pt" style:font-name-asian="Arial" style:font-size-asian="10pt" style:font-name-complex="Arial" style:font-size-complex="10pt"/>
    </style:style>
    <style:style style:name="P594" style:family="paragraph" style:parent-style-name="Normal">
      <style:paragraph-properties fo:text-align="justify"/>
    </style:style>
    <style:style style:name="T594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94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94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94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94_5" style:family="text">
      <style:text-properties fo:font-size="10pt" style:font-name-asian="Arial" style:font-size-asian="10pt" style:font-name-complex="Arial" style:font-size-complex="10pt"/>
    </style:style>
    <style:style style:name="P595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Table19" style:family="table">
      <style:table-properties table:align="left" style:width="15.875cm" fo:margin-left="0cm"/>
    </style:style>
    <style:style style:name="Column61" style:family="table-column">
      <style:table-column-properties style:column-width="5.53cm" style:use-optimal-column-width="false"/>
    </style:style>
    <style:style style:name="Column62" style:family="table-column">
      <style:table-column-properties style:column-width="3.466cm" style:use-optimal-column-width="false"/>
    </style:style>
    <style:style style:name="Column63" style:family="table-column">
      <style:table-column-properties style:column-width="3.545cm" style:use-optimal-column-width="false"/>
    </style:style>
    <style:style style:name="Column64" style:family="table-column">
      <style:table-column-properties style:column-width="3.334cm" style:use-optimal-column-width="false"/>
    </style:style>
    <style:style style:name="Row71" style:family="table-row">
      <style:table-row-properties style:min-row-height="0.529cm" style:use-optimal-row-height="false"/>
    </style:style>
    <style:style style:name="Cell193" style:family="table-cell">
      <style:table-cell-properties fo:background-color="#002060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6" style:family="paragraph" style:parent-style-name="Normal">
      <style:paragraph-properties fo:text-align="center" fo:line-height="100%" fo:margin-bottom="0cm"/>
    </style:style>
    <style:style style:name="T596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596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4" style:family="table-cell">
      <style:table-cell-properties fo:background-color="#002060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7" style:family="paragraph" style:parent-style-name="Normal">
      <style:paragraph-properties fo:text-align="center" fo:line-height="100%" fo:margin-bottom="0cm"/>
    </style:style>
    <style:style style:name="T597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597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5" style:family="table-cell">
      <style:table-cell-properties fo:background-color="#002060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8" style:family="paragraph" style:parent-style-name="Normal">
      <style:paragraph-properties fo:text-align="center" fo:line-height="100%" fo:margin-bottom="0cm"/>
    </style:style>
    <style:style style:name="T598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598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fo:background-color="#002060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9" style:family="paragraph" style:parent-style-name="Normal">
      <style:paragraph-properties fo:text-align="center" fo:line-height="100%" fo:margin-bottom="0cm"/>
    </style:style>
    <style:style style:name="T599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599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2" style:family="table-row">
      <style:table-row-properties style:min-row-height="0.529cm" style:use-optimal-row-height="false"/>
    </style:style>
    <style:style style:name="Cell19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8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1" style:family="paragraph" style:parent-style-name="Normal">
      <style:paragraph-properties fo:text-align="justify" fo:line-height="100%" fo:margin-bottom="0cm"/>
    </style:style>
    <style:style style:name="T60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2" style:family="paragraph" style:parent-style-name="Normal">
      <style:paragraph-properties fo:text-align="justify" fo:line-height="100%" fo:margin-bottom="0cm"/>
    </style:style>
    <style:style style:name="T6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3" style:family="paragraph" style:parent-style-name="Normal">
      <style:paragraph-properties fo:text-indent="1.27cm" fo:line-height="100%" fo:margin-bottom="0cm"/>
    </style:style>
    <style:style style:name="T6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3" style:family="table-row">
      <style:table-row-properties style:min-row-height="0.529cm" style:use-optimal-row-height="false"/>
    </style:style>
    <style:style style:name="Cell20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5" style:family="paragraph" style:parent-style-name="Normal">
      <style:paragraph-properties fo:text-align="justify" fo:line-height="100%" fo:margin-bottom="0cm"/>
    </style:style>
    <style:style style:name="T6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6" style:family="paragraph" style:parent-style-name="Normal">
      <style:paragraph-properties fo:text-align="justify" fo:line-height="100%" fo:margin-bottom="0cm"/>
    </style:style>
    <style:style style:name="T6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7" style:family="paragraph" style:parent-style-name="Normal">
      <style:paragraph-properties fo:text-indent="1.27cm" fo:line-height="100%" fo:margin-bottom="0cm"/>
    </style:style>
    <style:style style:name="T6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4" style:family="table-row">
      <style:table-row-properties style:min-row-height="0.529cm" style:use-optimal-row-height="false"/>
    </style:style>
    <style:style style:name="Cell20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9" style:family="paragraph" style:parent-style-name="Normal">
      <style:paragraph-properties fo:text-align="justify" fo:line-height="100%" fo:margin-bottom="0cm"/>
    </style:style>
    <style:style style:name="T6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0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0" style:family="paragraph" style:parent-style-name="Normal">
      <style:paragraph-properties fo:text-align="justify" fo:line-height="100%" fo:margin-bottom="0cm"/>
    </style:style>
    <style:style style:name="T6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1" style:family="paragraph" style:parent-style-name="Normal">
      <style:paragraph-properties fo:text-indent="1.27cm" fo:line-height="100%" fo:margin-bottom="0cm"/>
    </style:style>
    <style:style style:name="T6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5" style:family="table-row">
      <style:table-row-properties style:min-row-height="0.529cm" style:use-optimal-row-height="false"/>
    </style:style>
    <style:style style:name="Cell20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3" style:family="paragraph" style:parent-style-name="Normal">
      <style:paragraph-properties fo:text-align="justify" fo:line-height="100%" fo:margin-bottom="0cm"/>
    </style:style>
    <style:style style:name="T6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4" style:family="paragraph" style:parent-style-name="Normal">
      <style:paragraph-properties fo:text-align="justify" fo:line-height="100%" fo:margin-bottom="0cm"/>
    </style:style>
    <style:style style:name="T6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5" style:family="paragraph" style:parent-style-name="Normal">
      <style:paragraph-properties fo:text-indent="1.27cm" fo:line-height="100%" fo:margin-bottom="0cm"/>
    </style:style>
    <style:style style:name="T6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6" style:family="table-row">
      <style:table-row-properties style:min-row-height="0.529cm" style:use-optimal-row-height="false"/>
    </style:style>
    <style:style style:name="Cell21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7" style:family="paragraph" style:parent-style-name="Normal">
      <style:paragraph-properties fo:text-align="justify" fo:line-height="100%" fo:margin-bottom="0cm"/>
    </style:style>
    <style:style style:name="T6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8" style:family="paragraph" style:parent-style-name="Normal">
      <style:paragraph-properties fo:text-align="justify" fo:line-height="100%" fo:margin-bottom="0cm"/>
    </style:style>
    <style:style style:name="T6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9" style:family="paragraph" style:parent-style-name="Normal">
      <style:paragraph-properties fo:text-indent="1.27cm" fo:line-height="100%" fo:margin-bottom="0cm"/>
    </style:style>
    <style:style style:name="T6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61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20" style:family="paragraph" style:parent-style-name="Normal">
      <style:paragraph-properties fo:text-align="justify"/>
    </style:style>
    <style:style style:name="T62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1" style:family="paragraph" style:parent-style-name="Normal">
      <style:paragraph-properties fo:text-align="justify"/>
    </style:style>
    <style:style style:name="T621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1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1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1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1_5" style:family="text">
      <style:text-properties fo:font-size="10pt" style:font-name-asian="Arial" style:font-size-asian="10pt" style:font-name-complex="Arial" style:font-size-complex="10pt"/>
    </style:style>
    <style:style style:name="T621_6" style:family="text">
      <style:text-properties fo:font-size="10pt" style:font-name-asian="Arial" style:font-size-asian="10pt" style:font-name-complex="Arial" style:font-size-complex="10pt"/>
    </style:style>
    <style:style style:name="T621_7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21_8" style:family="text">
      <style:text-properties fo:font-size="10pt" style:font-name-asian="Arial" style:font-size-asian="10pt" style:font-name-complex="Arial" style:font-size-complex="10pt"/>
    </style:style>
    <style:style style:name="T621_9" style:family="text">
      <style:text-properties fo:font-size="10pt" style:font-name-asian="Arial" style:font-size-asian="10pt" style:font-name-complex="Arial" style:font-size-complex="10pt"/>
    </style:style>
    <style:style style:name="T621_10" style:family="text">
      <style:text-properties fo:font-size="10pt" style:font-name-asian="Arial" style:font-size-asian="10pt" style:font-name-complex="Arial" style:font-size-complex="10pt"/>
    </style:style>
    <style:style style:name="T621_11" style:family="text">
      <style:text-properties fo:font-size="10pt" style:font-name-asian="Arial" style:font-size-asian="10pt" style:font-name-complex="Arial" style:font-size-complex="10pt"/>
    </style:style>
    <style:style style:name="T621_12" style:family="text">
      <style:text-properties fo:font-size="10pt" style:font-name-asian="Arial" style:font-size-asian="10pt" style:font-name-complex="Arial" style:font-size-complex="10pt"/>
    </style:style>
    <style:style style:name="T621_13" style:family="text">
      <style:text-properties fo:font-size="10pt" style:font-name-asian="Arial" style:font-size-asian="10pt" style:font-name-complex="Arial" style:font-size-complex="10pt"/>
    </style:style>
    <style:style style:name="T621_14" style:family="text">
      <style:text-properties fo:font-size="10pt" style:font-name-asian="Arial" style:font-size-asian="10pt" style:font-name-complex="Arial" style:font-size-complex="10pt"/>
    </style:style>
    <style:style style:name="T621_15" style:family="text">
      <style:text-properties fo:font-size="10pt" style:font-name-asian="Arial" style:font-size-asian="10pt" style:font-name-complex="Arial" style:font-size-complex="10pt"/>
    </style:style>
    <style:style style:name="P622" style:family="paragraph" style:parent-style-name="Normal">
      <style:paragraph-properties fo:text-align="justify"/>
    </style:style>
    <style:style style:name="T622_1" style:family="text">
      <style:text-properties fo:font-size="10pt" style:font-name-asian="Arial" style:font-size-asian="10pt" style:font-name-complex="Arial" style:font-size-complex="10pt"/>
    </style:style>
    <style:style style:name="P623" style:family="paragraph" style:parent-style-name="Normal">
      <style:paragraph-properties fo:text-align="justify"/>
    </style:style>
    <style:style style:name="T623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3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6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7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8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2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3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4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5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6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77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78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79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80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8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3_8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3_83" style:family="text">
      <style:text-properties fo:font-size="10pt" style:font-name-asian="Arial" style:font-size-asian="10pt" style:font-name-complex="Arial" style:font-size-complex="10pt"/>
    </style:style>
    <style:style style:name="P624" style:family="paragraph" style:parent-style-name="Normal">
      <style:paragraph-properties fo:text-align="justify"/>
    </style:style>
    <style:style style:name="T624_1" style:family="text">
      <style:text-properties fo:font-size="10pt" style:font-name-asian="Arial" style:font-size-asian="10pt" style:font-name-complex="Arial" style:font-size-complex="10pt"/>
    </style:style>
    <style:style style:name="P625" style:family="paragraph" style:parent-style-name="Normal">
      <style:paragraph-properties fo:text-align="justify"/>
    </style:style>
    <style:style style:name="T625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2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5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14" style:family="text">
      <style:text-properties fo:font-size="10pt" style:font-name-asian="Arial" style:font-size-asian="10pt" style:font-name-complex="Arial" style:font-size-complex="10pt"/>
    </style:style>
    <style:style style:name="T625_15" style:family="text">
      <style:text-properties fo:font-size="10pt" style:font-name-asian="Arial" style:font-size-asian="10pt" style:font-name-complex="Arial" style:font-size-complex="10pt"/>
    </style:style>
    <style:style style:name="T625_16" style:family="text">
      <style:text-properties fo:font-size="10pt" style:font-name-asian="Arial" style:font-size-asian="10pt" style:font-name-complex="Arial" style:font-size-complex="10pt"/>
    </style:style>
    <style:style style:name="T625_17" style:family="text">
      <style:text-properties fo:font-size="10pt" style:font-name-asian="Arial" style:font-size-asian="10pt" style:font-name-complex="Arial" style:font-size-complex="10pt"/>
    </style:style>
    <style:style style:name="T625_18" style:family="text">
      <style:text-properties fo:font-size="10pt" style:font-name-asian="Arial" style:font-size-asian="10pt" style:font-name-complex="Arial" style:font-size-complex="10pt"/>
    </style:style>
    <style:style style:name="T625_19" style:family="text">
      <style:text-properties fo:font-size="10pt" style:font-name-asian="Arial" style:font-size-asian="10pt" style:font-name-complex="Arial" style:font-size-complex="10pt"/>
    </style:style>
    <style:style style:name="T625_20" style:family="text">
      <style:text-properties fo:font-size="10pt" style:font-name-asian="Arial" style:font-size-asian="10pt" style:font-name-complex="Arial" style:font-size-complex="10pt"/>
    </style:style>
    <style:style style:name="T625_21" style:family="text">
      <style:text-properties fo:font-size="10pt" style:font-name-asian="Arial" style:font-size-asian="10pt" style:font-name-complex="Arial" style:font-size-complex="10pt"/>
    </style:style>
    <style:style style:name="P626" style:family="paragraph" style:parent-style-name="Normal">
      <style:paragraph-properties fo:text-align="justify"/>
    </style:style>
    <style:style style:name="P627" style:family="paragraph" style:parent-style-name="Normal">
      <style:paragraph-properties fo:text-align="justify"/>
    </style:style>
    <style:style style:name="T627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7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7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7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7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7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7_7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27_8" style:family="text">
      <style:text-properties fo:font-size="10pt" style:font-name-asian="Arial" style:font-size-asian="10pt" style:font-name-complex="Arial" style:font-size-complex="10pt"/>
    </style:style>
    <style:style style:name="P62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29" style:family="paragraph" style:parent-style-name="Normal">
      <style:paragraph-properties fo:text-align="justify"/>
    </style:style>
    <style:style style:name="T629_1" style:family="text">
      <style:text-properties fo:font-size="10pt" style:font-name-asian="Arial" style:font-size-asian="10pt" style:font-name-complex="Arial" style:font-size-complex="10pt"/>
    </style:style>
    <style:style style:name="T629_2" style:family="text">
      <style:text-properties fo:font-size="10pt" style:font-name-asian="Arial" style:font-size-asian="10pt" style:font-name-complex="Arial" style:font-size-complex="10pt"/>
    </style:style>
    <style:style style:name="T629_3" style:family="text">
      <style:text-properties fo:font-size="10pt" style:font-name-asian="Arial" style:font-size-asian="10pt" style:font-name-complex="Arial" style:font-size-complex="10pt"/>
    </style:style>
    <style:style style:name="T629_4" style:family="text">
      <style:text-properties fo:font-size="10pt" style:font-name-asian="Arial" style:font-size-asian="10pt" style:font-name-complex="Arial" style:font-size-complex="10pt"/>
    </style:style>
    <style:style style:name="T629_5" style:family="text">
      <style:text-properties fo:font-size="10pt" style:font-name-asian="Arial" style:font-size-asian="10pt" style:font-name-complex="Arial" style:font-size-complex="10pt"/>
    </style:style>
    <style:style style:name="T629_6" style:family="text">
      <style:text-properties fo:font-size="10pt" style:font-name-asian="Arial" style:font-size-asian="10pt" style:font-name-complex="Arial" style:font-size-complex="10pt"/>
    </style:style>
    <style:style style:name="T629_7" style:family="text">
      <style:text-properties fo:font-size="10pt" style:font-name-asian="Arial" style:font-size-asian="10pt" style:font-name-complex="Arial" style:font-size-complex="10pt"/>
    </style:style>
    <style:style style:name="T629_8" style:family="text">
      <style:text-properties fo:font-size="10pt" style:font-name-asian="Arial" style:font-size-asian="10pt" style:font-name-complex="Arial" style:font-size-complex="10pt"/>
    </style:style>
    <style:style style:name="T629_9" style:family="text">
      <style:text-properties fo:font-size="10pt" style:font-name-asian="Arial" style:font-size-asian="10pt" style:font-name-complex="Arial" style:font-size-complex="10pt"/>
    </style:style>
    <style:style style:name="T629_10" style:family="text">
      <style:text-properties fo:font-size="10pt" style:font-name-asian="Arial" style:font-size-asian="10pt" style:font-name-complex="Arial" style:font-size-complex="10pt"/>
    </style:style>
    <style:style style:name="P630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631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63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32_1" style:family="text">
      <style:text-properties fo:font-size="14pt" style:font-size-asian="14pt" style:font-size-complex="11pt" fo:font-weight="bold" style:font-weight-asian="bold"/>
    </style:style>
    <style:style style:name="T632_2" style:family="text">
      <style:text-properties fo:font-size="14pt" style:font-size-asian="14pt" style:font-size-complex="11pt" fo:font-weight="bold" style:font-weight-asian="bold"/>
    </style:style>
    <style:style style:name="T632_3" style:family="text">
      <style:text-properties fo:font-size="14pt" style:font-size-asian="14pt" style:font-size-complex="11pt" fo:font-weight="bold" style:font-weight-asian="bold"/>
    </style:style>
    <style:style style:name="T632_4" style:family="text">
      <style:text-properties fo:font-size="14pt" style:font-size-asian="14pt" style:font-size-complex="11pt" fo:font-weight="bold" style:font-weight-asian="bold"/>
    </style:style>
    <style:style style:name="T632_5" style:family="text">
      <style:text-properties fo:font-size="10pt" style:font-size-asian="10pt" style:font-size-complex="10pt"/>
    </style:style>
    <style:style style:name="T632_6" style:family="text">
      <style:text-properties fo:font-size="10pt" style:font-size-asian="10pt" style:font-size-complex="10pt"/>
    </style:style>
    <style:style style:name="T632_7" style:family="text">
      <style:text-properties fo:font-size="10pt" style:font-size-asian="10pt" style:font-size-complex="10pt"/>
    </style:style>
    <style:style style:name="P63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34" style:family="paragraph" style:parent-style-name="Normal">
      <style:paragraph-properties fo:text-align="justify"/>
    </style:style>
    <style:style style:name="T634_1" style:family="text">
      <style:text-properties fo:font-size="10pt" style:font-size-asian="10pt" style:font-size-complex="10pt"/>
    </style:style>
    <style:style style:name="T634_2" style:family="text">
      <style:text-properties fo:font-size="10pt" style:font-size-asian="10pt" style:font-size-complex="10pt"/>
    </style:style>
    <style:style style:name="T634_3" style:family="text">
      <style:text-properties fo:font-size="10pt" style:font-size-asian="10pt" style:font-size-complex="10pt"/>
    </style:style>
    <style:style style:name="T634_4" style:family="text">
      <style:text-properties fo:font-size="10pt" style:font-size-asian="10pt" style:font-size-complex="10pt"/>
    </style:style>
    <style:style style:name="T634_5" style:family="text">
      <style:text-properties fo:font-size="10pt" style:font-size-asian="10pt" style:font-size-complex="10pt"/>
    </style:style>
    <style:style style:name="T634_6" style:family="text">
      <style:text-properties fo:font-size="10pt" style:font-size-asian="10pt" style:font-size-complex="10pt"/>
    </style:style>
    <style:style style:name="T634_7" style:family="text">
      <style:text-properties fo:font-size="10pt" style:font-size-asian="10pt" style:font-size-complex="10pt"/>
    </style:style>
    <style:style style:name="T634_8" style:family="text">
      <style:text-properties fo:font-size="10pt" style:font-size-asian="10pt" style:font-size-complex="10pt"/>
    </style:style>
    <style:style style:name="T634_9" style:family="text">
      <style:text-properties fo:font-size="10pt" style:font-size-asian="10pt" style:font-size-complex="10pt"/>
    </style:style>
    <style:style style:name="T634_10" style:family="text">
      <style:text-properties fo:font-size="10pt" style:font-size-asian="10pt" style:font-size-complex="10pt"/>
    </style:style>
    <style:style style:name="T634_11" style:family="text">
      <style:text-properties fo:font-size="10pt" style:font-size-asian="10pt" style:font-size-complex="10pt"/>
    </style:style>
    <style:style style:name="T634_12" style:family="text">
      <style:text-properties fo:font-size="10pt" style:font-size-asian="10pt" style:font-size-complex="10pt"/>
    </style:style>
    <style:style style:name="T634_13" style:family="text">
      <style:text-properties fo:font-size="10pt" style:font-size-asian="10pt" style:font-size-complex="10pt"/>
    </style:style>
    <style:style style:name="T634_14" style:family="text">
      <style:text-properties fo:font-size="10pt" style:font-size-asian="10pt" style:font-size-complex="10pt"/>
    </style:style>
    <style:style style:name="T634_15" style:family="text">
      <style:text-properties fo:font-size="10pt" style:font-size-asian="10pt" style:font-size-complex="10pt"/>
    </style:style>
    <style:style style:name="T634_16" style:family="text">
      <style:text-properties fo:font-size="10pt" style:font-size-asian="10pt" style:font-size-complex="10pt"/>
    </style:style>
    <style:style style:name="T634_17" style:family="text">
      <style:text-properties fo:font-size="10pt" style:font-size-asian="10pt" style:font-size-complex="10pt"/>
    </style:style>
    <style:style style:name="P635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36" style:family="paragraph" style:parent-style-name="Normal">
      <style:paragraph-properties fo:text-align="justify"/>
    </style:style>
    <style:style style:name="T636_1" style:family="text">
      <style:text-properties fo:font-size="10pt" style:font-size-asian="10pt" style:font-size-complex="10pt" fo:font-weight="bold" style:font-weight-asian="bold"/>
    </style:style>
    <style:style style:name="P637" style:family="paragraph" style:parent-style-name="Normal">
      <style:paragraph-properties fo:text-align="justify"/>
    </style:style>
    <style:style style:name="T637_1" style:family="text">
      <style:text-properties fo:font-size="10pt" style:font-size-asian="10pt" style:font-size-complex="10pt"/>
    </style:style>
    <style:style style:name="T637_2" style:family="text">
      <style:text-properties fo:font-size="10pt" style:font-size-asian="10pt" style:font-size-complex="10pt"/>
    </style:style>
    <style:style style:name="T637_3" style:family="text">
      <style:text-properties fo:font-size="10pt" style:font-size-asian="10pt" style:font-size-complex="10pt"/>
    </style:style>
    <style:style style:name="T637_4" style:family="text">
      <style:text-properties fo:font-size="10pt" style:font-size-asian="10pt" style:font-size-complex="10pt"/>
    </style:style>
    <style:style style:name="T637_5" style:family="text">
      <style:text-properties fo:font-size="10pt" style:font-size-asian="10pt" style:font-size-complex="10pt"/>
    </style:style>
    <style:style style:name="T637_6" style:family="text">
      <style:text-properties fo:font-size="10pt" style:font-size-asian="10pt" style:font-size-complex="10pt"/>
    </style:style>
    <style:style style:name="T637_7" style:family="text">
      <style:text-properties fo:font-size="10pt" style:font-size-asian="10pt" style:font-size-complex="10pt"/>
    </style:style>
    <style:style style:name="P638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39" style:family="paragraph" style:parent-style-name="Normal">
      <style:paragraph-properties fo:text-align="justify"/>
    </style:style>
    <style:style style:name="T639_1" style:family="text">
      <style:text-properties fo:font-size="10pt" style:font-size-asian="10pt" style:font-size-complex="10pt"/>
    </style:style>
    <style:style style:name="T639_2" style:family="text">
      <style:text-properties fo:font-size="10pt" style:font-size-asian="10pt" style:font-size-complex="10pt"/>
    </style:style>
    <style:style style:name="T639_3" style:family="text">
      <style:text-properties fo:font-size="10pt" style:font-size-asian="10pt" style:font-size-complex="10pt"/>
    </style:style>
    <style:style style:name="T639_4" style:family="text">
      <style:text-properties fo:font-size="10pt" style:font-size-asian="10pt" style:font-size-complex="10pt"/>
    </style:style>
    <style:style style:name="T639_5" style:family="text">
      <style:text-properties fo:font-size="10pt" style:font-size-asian="10pt" style:font-size-complex="10pt"/>
    </style:style>
    <style:style style:name="P640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41" style:family="paragraph" style:parent-style-name="Normal">
      <style:paragraph-properties fo:text-align="justify"/>
    </style:style>
    <style:style style:name="T641_1" style:family="text">
      <style:text-properties fo:font-size="10pt" style:font-size-asian="10pt" style:font-size-complex="10pt"/>
    </style:style>
    <style:style style:name="T641_2" style:family="text">
      <style:text-properties fo:font-size="10pt" style:font-size-asian="10pt" style:font-size-complex="10pt"/>
    </style:style>
    <style:style style:name="T641_3" style:family="text">
      <style:text-properties fo:font-size="10pt" style:font-size-asian="10pt" style:font-size-complex="10pt"/>
    </style:style>
    <style:style style:name="T641_4" style:family="text">
      <style:text-properties fo:font-size="10pt" style:font-size-asian="10pt" style:font-size-complex="10pt"/>
    </style:style>
    <style:style style:name="T641_5" style:family="text">
      <style:text-properties fo:font-size="10pt" style:font-size-asian="10pt" style:font-size-complex="10pt"/>
    </style:style>
    <style:style style:name="T641_6" style:family="text">
      <style:text-properties fo:font-size="10pt" style:font-size-asian="10pt" style:font-size-complex="10pt"/>
    </style:style>
    <style:style style:name="T641_7" style:family="text">
      <style:text-properties fo:font-size="10pt" style:font-size-asian="10pt" style:font-size-complex="10pt"/>
    </style:style>
    <style:style style:name="T641_8" style:family="text">
      <style:text-properties fo:font-size="10pt" style:font-size-asian="10pt" style:font-size-complex="10pt"/>
    </style:style>
    <style:style style:name="T641_9" style:family="text">
      <style:text-properties fo:font-size="10pt" style:font-size-asian="10pt" style:font-size-complex="10pt"/>
    </style:style>
    <style:style style:name="T641_10" style:family="text">
      <style:text-properties fo:font-size="10pt" style:font-size-asian="10pt" style:font-size-complex="10pt"/>
    </style:style>
    <style:style style:name="T641_11" style:family="text">
      <style:text-properties fo:font-size="10pt" style:font-size-asian="10pt" style:font-size-complex="10pt"/>
    </style:style>
    <style:style style:name="T641_12" style:family="text">
      <style:text-properties fo:font-size="10pt" style:font-size-asian="10pt" style:font-size-complex="10pt"/>
    </style:style>
    <style:style style:name="T641_13" style:family="text">
      <style:text-properties fo:font-size="10pt" style:font-size-asian="10pt" style:font-size-complex="10pt"/>
    </style:style>
    <style:style style:name="T641_14" style:family="text">
      <style:text-properties fo:font-size="10pt" style:font-size-asian="10pt" style:font-size-complex="10pt"/>
    </style:style>
    <style:style style:name="T641_15" style:family="text">
      <style:text-properties fo:font-size="10pt" style:font-size-asian="10pt" style:font-size-complex="10pt"/>
    </style:style>
    <style:style style:name="T641_16" style:family="text">
      <style:text-properties fo:font-size="10pt" style:font-size-asian="10pt" style:font-size-complex="10pt"/>
    </style:style>
    <style:style style:name="T641_17" style:family="text">
      <style:text-properties fo:font-size="10pt" style:font-size-asian="10pt" style:font-size-complex="10pt"/>
    </style:style>
    <style:style style:name="T641_18" style:family="text">
      <style:text-properties fo:font-size="10pt" style:font-size-asian="10pt" style:font-size-complex="10pt"/>
    </style:style>
    <style:style style:name="T641_19" style:family="text">
      <style:text-properties fo:font-size="10pt" style:font-size-asian="10pt" style:font-size-complex="10pt"/>
    </style:style>
    <style:style style:name="T641_20" style:family="text">
      <style:text-properties fo:font-size="10pt" style:font-size-asian="10pt" style:font-size-complex="10pt"/>
    </style:style>
    <style:style style:name="T641_21" style:family="text">
      <style:text-properties fo:font-size="10pt" style:font-size-asian="10pt" style:font-size-complex="10pt"/>
    </style:style>
    <style:style style:name="T641_22" style:family="text">
      <style:text-properties fo:font-size="10pt" style:font-size-asian="10pt" style:font-size-complex="10pt"/>
    </style:style>
    <style:style style:name="T641_23" style:family="text">
      <style:text-properties fo:font-size="10pt" style:font-size-asian="10pt" style:font-size-complex="10pt"/>
    </style:style>
    <style:style style:name="T641_24" style:family="text">
      <style:text-properties fo:font-size="10pt" style:font-size-asian="10pt" style:font-size-complex="10pt"/>
    </style:style>
    <style:style style:name="T641_25" style:family="text">
      <style:text-properties fo:font-size="10pt" style:font-size-asian="10pt" style:font-size-complex="10pt"/>
    </style:style>
    <style:style style:name="T641_26" style:family="text">
      <style:text-properties fo:font-size="10pt" style:font-size-asian="10pt" style:font-size-complex="10pt"/>
    </style:style>
    <style:style style:name="P642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43" style:family="paragraph" style:parent-style-name="Normal">
      <style:paragraph-properties fo:text-align="justify"/>
    </style:style>
    <style:style style:name="T643_1" style:family="text">
      <style:text-properties fo:font-size="10pt" style:font-size-asian="10pt" style:font-size-complex="10pt"/>
    </style:style>
    <style:style style:name="T643_2" style:family="text">
      <style:text-properties fo:font-size="10pt" style:font-size-asian="10pt" style:font-size-complex="10pt"/>
    </style:style>
    <style:style style:name="T643_3" style:family="text">
      <style:text-properties fo:font-size="10pt" style:font-size-asian="10pt" style:font-size-complex="10pt"/>
    </style:style>
    <style:style style:name="T643_4" style:family="text">
      <style:text-properties fo:font-size="10pt" style:font-size-asian="10pt" style:font-size-complex="10pt"/>
    </style:style>
    <style:style style:name="T643_5" style:family="text">
      <style:text-properties fo:font-size="10pt" style:font-size-asian="10pt" style:font-size-complex="10pt"/>
    </style:style>
    <style:style style:name="T643_6" style:family="text">
      <style:text-properties fo:font-size="10pt" style:font-size-asian="10pt" style:font-size-complex="10pt"/>
    </style:style>
    <style:style style:name="T643_7" style:family="text">
      <style:text-properties fo:font-size="10pt" style:font-size-asian="10pt" style:font-size-complex="10pt"/>
    </style:style>
    <style:style style:name="T643_8" style:family="text">
      <style:text-properties fo:font-size="10pt" style:font-size-asian="10pt" style:font-size-complex="10pt"/>
    </style:style>
    <style:style style:name="T643_9" style:family="text">
      <style:text-properties fo:font-size="10pt" style:font-size-asian="10pt" style:font-size-complex="10pt"/>
    </style:style>
    <style:style style:name="T643_10" style:family="text">
      <style:text-properties fo:font-size="10pt" style:font-size-asian="10pt" style:font-size-complex="10pt"/>
    </style:style>
    <style:style style:name="T643_11" style:family="text">
      <style:text-properties fo:font-size="10pt" style:font-size-asian="10pt" style:font-size-complex="10pt"/>
    </style:style>
    <style:style style:name="T643_12" style:family="text">
      <style:text-properties fo:font-size="10pt" style:font-size-asian="10pt" style:font-size-complex="10pt"/>
    </style:style>
    <style:style style:name="P64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Table20" style:family="table">
      <style:table-properties table:align="left" style:width="15.903cm" fo:margin-left="0cm"/>
    </style:style>
    <style:style style:name="Column65" style:family="table-column">
      <style:table-column-properties style:column-width="1.734cm"/>
    </style:style>
    <style:style style:name="Column66" style:family="table-column">
      <style:table-column-properties style:column-width="2.36cm"/>
    </style:style>
    <style:style style:name="Column67" style:family="table-column">
      <style:table-column-properties style:column-width="2.362cm"/>
    </style:style>
    <style:style style:name="Column68" style:family="table-column">
      <style:table-column-properties style:column-width="2.362cm"/>
    </style:style>
    <style:style style:name="Column69" style:family="table-column">
      <style:table-column-properties style:column-width="2.362cm"/>
    </style:style>
    <style:style style:name="Column70" style:family="table-column">
      <style:table-column-properties style:column-width="2.362cm"/>
    </style:style>
    <style:style style:name="Column71" style:family="table-column">
      <style:table-column-properties style:column-width="2.362cm"/>
    </style:style>
    <style:style style:name="Row77" style:family="table-row"/>
    <style:style style:name="Cell21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text-align="justify" fo:line-height="100%" fo:margin-bottom="0cm"/>
    </style:style>
    <style:style style:name="T6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text-align="center" fo:line-height="100%" fo:margin-bottom="0cm"/>
    </style:style>
    <style:style style:name="T6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text-align="center" fo:line-height="100%" fo:margin-bottom="0cm"/>
    </style:style>
    <style:style style:name="T6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text-align="center" fo:line-height="100%" fo:margin-bottom="0cm"/>
    </style:style>
    <style:style style:name="T6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text-align="center" fo:line-height="100%" fo:margin-bottom="0cm"/>
    </style:style>
    <style:style style:name="T6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text-align="center" fo:line-height="100%" fo:margin-bottom="0cm"/>
    </style:style>
    <style:style style:name="T6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align="center" fo:line-height="100%" fo:margin-bottom="0cm"/>
    </style:style>
    <style:style style:name="T6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8" style:family="table-row"/>
    <style:style style:name="Cell22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justify" fo:line-height="100%" fo:margin-bottom="0cm"/>
    </style:style>
    <style:style style:name="T6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53" style:family="paragraph" style:parent-style-name="Normal">
      <style:paragraph-properties fo:text-align="justify" fo:line-height="100%" fo:margin-bottom="0cm"/>
    </style:style>
    <style:style style:name="T6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text-align="right" fo:line-height="100%" fo:margin-bottom="0cm"/>
    </style:style>
    <style:style style:name="T6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text-align="right" fo:line-height="100%" fo:margin-bottom="0cm"/>
    </style:style>
    <style:style style:name="T6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text-align="right" fo:line-height="100%" fo:margin-bottom="0cm"/>
    </style:style>
    <style:style style:name="T6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text-align="right" fo:line-height="100%" fo:margin-bottom="0cm"/>
    </style:style>
    <style:style style:name="T6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text-align="right" fo:line-height="100%" fo:margin-bottom="0cm"/>
    </style:style>
    <style:style style:name="T6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text-align="right" fo:line-height="100%" fo:margin-bottom="0cm"/>
    </style:style>
    <style:style style:name="T6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5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5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5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5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9" style:family="table-row"/>
    <style:style style:name="Cell23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align="justify" fo:line-height="100%" fo:margin-bottom="0cm"/>
    </style:style>
    <style:style style:name="T6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right" fo:line-height="100%" fo:margin-bottom="0cm"/>
    </style:style>
    <style:style style:name="T6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right" fo:line-height="100%" fo:margin-bottom="0cm"/>
    </style:style>
    <style:style style:name="T6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6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right" fo:line-height="100%" fo:margin-bottom="0cm"/>
    </style:style>
    <style:style style:name="T6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right" fo:line-height="100%" fo:margin-bottom="0cm"/>
    </style:style>
    <style:style style:name="T6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right" fo:line-height="100%" fo:margin-bottom="0cm"/>
    </style:style>
    <style:style style:name="T6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right" fo:line-height="100%" fo:margin-bottom="0cm"/>
    </style:style>
    <style:style style:name="T66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67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68" style:family="paragraph" style:parent-style-name="Normal">
      <style:paragraph-properties fo:text-align="justify"/>
    </style:style>
    <style:style style:name="T668_1" style:family="text">
      <style:text-properties fo:font-size="10pt" style:font-size-asian="10pt" style:font-size-complex="10pt"/>
    </style:style>
    <style:style style:name="T668_2" style:family="text">
      <style:text-properties fo:font-size="10pt" style:font-size-asian="10pt" style:font-size-complex="10pt"/>
    </style:style>
    <style:style style:name="T668_3" style:family="text">
      <style:text-properties fo:font-size="10pt" style:font-size-asian="10pt" style:font-size-complex="10pt"/>
    </style:style>
    <style:style style:name="T668_4" style:family="text">
      <style:text-properties fo:font-size="10pt" style:font-size-asian="10pt" style:font-size-complex="10pt"/>
    </style:style>
    <style:style style:name="T668_5" style:family="text">
      <style:text-properties fo:font-size="10pt" style:font-size-asian="10pt" style:font-size-complex="10pt"/>
    </style:style>
    <style:style style:name="T668_6" style:family="text">
      <style:text-properties fo:font-size="10pt" style:font-size-asian="10pt" style:font-size-complex="10pt"/>
    </style:style>
    <style:style style:name="T668_7" style:family="text">
      <style:text-properties fo:font-size="10pt" style:font-size-asian="10pt" style:font-size-complex="10pt"/>
    </style:style>
    <style:style style:name="T668_8" style:family="text">
      <style:text-properties fo:font-size="10pt" style:font-size-asian="10pt" style:font-size-complex="10pt"/>
    </style:style>
    <style:style style:name="T668_9" style:family="text">
      <style:text-properties fo:font-size="10pt" style:font-size-asian="10pt" style:font-size-complex="10pt"/>
    </style:style>
    <style:style style:name="T668_10" style:family="text">
      <style:text-properties fo:font-size="10pt" style:font-size-asian="10pt" style:font-size-complex="10pt"/>
    </style:style>
    <style:style style:name="T668_11" style:family="text">
      <style:text-properties fo:font-size="10pt" style:font-size-asian="10pt" style:font-size-complex="10pt"/>
    </style:style>
    <style:style style:name="T668_12" style:family="text">
      <style:text-properties fo:font-size="10pt" style:font-size-asian="10pt" style:font-size-complex="10pt"/>
    </style:style>
    <style:style style:name="T668_13" style:family="text">
      <style:text-properties fo:font-size="10pt" style:font-size-asian="10pt" style:font-size-complex="10pt"/>
    </style:style>
    <style:style style:name="T668_14" style:family="text">
      <style:text-properties fo:font-size="10pt" style:font-size-asian="10pt" style:font-size-complex="10pt"/>
    </style:style>
    <style:style style:name="T668_15" style:family="text">
      <style:text-properties fo:font-size="10pt" style:font-size-asian="10pt" style:font-size-complex="10pt"/>
    </style:style>
    <style:style style:name="T668_16" style:family="text">
      <style:text-properties fo:font-size="10pt" style:font-size-asian="10pt" style:font-size-complex="10pt"/>
    </style:style>
    <style:style style:name="T668_17" style:family="text">
      <style:text-properties fo:font-size="10pt" style:font-size-asian="10pt" style:font-size-complex="10pt"/>
    </style:style>
    <style:style style:name="T668_18" style:family="text">
      <style:text-properties fo:font-size="10pt" style:font-size-asian="10pt" style:font-size-complex="10pt"/>
    </style:style>
    <style:style style:name="T668_19" style:family="text">
      <style:text-properties fo:font-size="10pt" style:font-size-asian="10pt" style:font-size-complex="10pt"/>
    </style:style>
    <style:style style:name="T668_20" style:family="text">
      <style:text-properties fo:font-size="10pt" style:font-size-asian="10pt" style:font-size-complex="10pt"/>
    </style:style>
    <style:style style:name="T668_21" style:family="text">
      <style:text-properties fo:font-size="10pt" style:font-size-asian="10pt" style:font-size-complex="10pt"/>
    </style:style>
    <style:style style:name="T668_22" style:family="text">
      <style:text-properties fo:font-size="10pt" style:font-size-asian="10pt" style:font-size-complex="10pt"/>
    </style:style>
    <style:style style:name="T668_23" style:family="text">
      <style:text-properties fo:font-size="10pt" style:font-size-asian="10pt" style:font-size-complex="10pt"/>
    </style:style>
    <style:style style:name="T668_24" style:family="text">
      <style:text-properties fo:font-size="10pt" style:font-size-asian="10pt" style:font-size-complex="10pt"/>
    </style:style>
    <style:style style:name="T668_25" style:family="text">
      <style:text-properties fo:font-size="10pt" style:font-size-asian="10pt" style:font-size-complex="10pt"/>
    </style:style>
    <style:style style:name="T668_26" style:family="text">
      <style:text-properties fo:font-size="10pt" style:font-size-asian="10pt" style:font-size-complex="10pt"/>
    </style:style>
    <style:style style:name="T668_27" style:family="text">
      <style:text-properties fo:font-size="10pt" style:font-size-asian="10pt" style:font-size-complex="10pt"/>
    </style:style>
    <style:style style:name="T668_28" style:family="text">
      <style:text-properties fo:font-size="10pt" style:font-size-asian="10pt" style:font-size-complex="10pt"/>
    </style:style>
    <style:style style:name="P66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70" style:family="paragraph" style:parent-style-name="Normal">
      <style:paragraph-properties fo:text-align="justify"/>
    </style:style>
    <style:style style:name="T670_1" style:family="text">
      <style:text-properties fo:font-size="10pt" style:font-size-asian="10pt" style:font-size-complex="10pt" fo:font-weight="bold" style:font-weight-asian="bold"/>
    </style:style>
    <style:style style:name="T670_2" style:family="text">
      <style:text-properties fo:font-size="10pt" style:font-size-asian="10pt" style:font-size-complex="10pt"/>
    </style:style>
    <style:style style:name="P671" style:family="paragraph" style:parent-style-name="Normal">
      <style:paragraph-properties fo:text-align="justify"/>
    </style:style>
    <style:style style:name="T671_1" style:family="text">
      <style:text-properties fo:font-size="10pt" style:font-size-asian="10pt" style:font-size-complex="10pt"/>
    </style:style>
    <style:style style:name="T671_2" style:family="text">
      <style:text-properties fo:font-size="10pt" style:font-size-asian="10pt" style:font-size-complex="10pt"/>
    </style:style>
    <style:style style:name="T671_3" style:family="text">
      <style:text-properties fo:font-size="10pt" style:font-size-asian="10pt" style:font-size-complex="10pt"/>
    </style:style>
    <style:style style:name="T671_4" style:family="text">
      <style:text-properties fo:font-size="10pt" style:font-size-asian="10pt" style:font-size-complex="10pt"/>
    </style:style>
    <style:style style:name="T671_5" style:family="text">
      <style:text-properties fo:font-size="10pt" style:font-size-asian="10pt" style:font-size-complex="10pt"/>
    </style:style>
    <style:style style:name="T671_6" style:family="text">
      <style:text-properties fo:font-size="10pt" style:font-size-asian="10pt" style:font-size-complex="10pt"/>
    </style:style>
    <style:style style:name="T671_7" style:family="text">
      <style:text-properties fo:font-size="10pt" style:font-size-asian="10pt" style:font-size-complex="10pt"/>
    </style:style>
    <style:style style:name="T671_8" style:family="text">
      <style:text-properties fo:font-size="10pt" style:font-size-asian="10pt" style:font-size-complex="10pt"/>
    </style:style>
    <style:style style:name="T671_9" style:family="text">
      <style:text-properties fo:font-size="10pt" style:font-size-asian="10pt" style:font-size-complex="10pt"/>
    </style:style>
    <style:style style:name="T671_10" style:family="text">
      <style:text-properties fo:font-size="10pt" style:font-size-asian="10pt" style:font-size-complex="10pt"/>
    </style:style>
    <style:style style:name="T671_11" style:family="text">
      <style:text-properties fo:font-size="10pt" style:font-size-asian="10pt" style:font-size-complex="10pt"/>
    </style:style>
    <style:style style:name="T671_12" style:family="text">
      <style:text-properties fo:font-size="10pt" style:font-size-asian="10pt" style:font-size-complex="10pt"/>
    </style:style>
    <style:style style:name="T671_13" style:family="text">
      <style:text-properties fo:font-size="10pt" style:font-size-asian="10pt" style:font-size-complex="10pt"/>
    </style:style>
    <style:style style:name="T671_14" style:family="text">
      <style:text-properties fo:font-size="10pt" style:font-size-asian="10pt" style:font-size-complex="10pt"/>
    </style:style>
    <style:style style:name="T671_15" style:family="text">
      <style:text-properties fo:font-size="10pt" style:font-size-asian="10pt" style:font-size-complex="10pt"/>
    </style:style>
    <style:style style:name="T671_16" style:family="text">
      <style:text-properties fo:font-size="10pt" style:font-size-asian="10pt" style:font-size-complex="10pt"/>
    </style:style>
    <style:style style:name="T671_17" style:family="text">
      <style:text-properties fo:font-size="10pt" style:font-size-asian="10pt" style:font-size-complex="10pt"/>
    </style:style>
    <style:style style:name="T671_18" style:family="text">
      <style:text-properties fo:font-size="10pt" style:font-size-asian="10pt" style:font-size-complex="10pt"/>
    </style:style>
    <style:style style:name="T671_19" style:family="text">
      <style:text-properties fo:font-size="10pt" style:font-size-asian="10pt" style:font-size-complex="10pt"/>
    </style:style>
    <style:style style:name="T671_20" style:family="text">
      <style:text-properties fo:font-size="10pt" style:font-size-asian="10pt" style:font-size-complex="10pt"/>
    </style:style>
    <style:style style:name="T671_21" style:family="text">
      <style:text-properties fo:font-size="10pt" style:font-size-asian="10pt" style:font-size-complex="10pt"/>
    </style:style>
    <style:style style:name="T671_22" style:family="text">
      <style:text-properties fo:font-size="10pt" style:font-size-asian="10pt" style:font-size-complex="10pt"/>
    </style:style>
    <style:style style:name="T671_23" style:family="text">
      <style:text-properties fo:font-size="10pt" style:font-size-asian="10pt" style:font-size-complex="10pt"/>
    </style:style>
    <style:style style:name="T671_24" style:family="text">
      <style:text-properties fo:font-size="10pt" style:font-size-asian="10pt" style:font-size-complex="10pt"/>
    </style:style>
    <style:style style:name="T671_25" style:family="text">
      <style:text-properties fo:font-size="10pt" style:font-size-asian="10pt" style:font-size-complex="10pt"/>
    </style:style>
    <style:style style:name="T671_26" style:family="text">
      <style:text-properties fo:font-size="10pt" style:font-size-asian="10pt" style:font-size-complex="10pt"/>
    </style:style>
    <style:style style:name="T671_27" style:family="text">
      <style:text-properties fo:font-size="10pt" style:font-size-asian="10pt" style:font-size-complex="10pt"/>
    </style:style>
    <style:style style:name="T671_28" style:family="text">
      <style:text-properties fo:font-size="10pt" style:font-size-asian="10pt" style:font-size-complex="10pt"/>
    </style:style>
    <style:style style:name="T671_29" style:family="text">
      <style:text-properties fo:font-size="10pt" style:font-size-asian="10pt" style:font-size-complex="10pt"/>
    </style:style>
    <style:style style:name="T671_30" style:family="text">
      <style:text-properties fo:font-size="10pt" style:font-size-asian="10pt" style:font-size-complex="10pt"/>
    </style:style>
    <style:style style:name="T671_31" style:family="text">
      <style:text-properties fo:font-size="10pt" style:font-size-asian="10pt" style:font-size-complex="10pt"/>
    </style:style>
    <style:style style:name="T671_32" style:family="text">
      <style:text-properties fo:font-size="10pt" style:font-size-asian="10pt" style:font-size-complex="10pt"/>
    </style:style>
    <style:style style:name="T671_33" style:family="text">
      <style:text-properties fo:font-size="10pt" style:font-size-asian="10pt" style:font-size-complex="10pt"/>
    </style:style>
    <style:style style:name="T671_34" style:family="text">
      <style:text-properties fo:font-size="10pt" style:font-size-asian="10pt" style:font-size-complex="10pt"/>
    </style:style>
    <style:style style:name="T671_35" style:family="text">
      <style:text-properties fo:font-size="10pt" style:font-size-asian="10pt" style:font-size-complex="10pt"/>
    </style:style>
    <style:style style:name="T671_36" style:family="text">
      <style:text-properties fo:font-size="10pt" style:font-size-asian="10pt" style:font-size-complex="10pt"/>
    </style:style>
    <style:style style:name="T671_37" style:family="text">
      <style:text-properties fo:font-size="10pt" style:font-size-asian="10pt" style:font-size-complex="10pt"/>
    </style:style>
    <style:style style:name="T671_38" style:family="text">
      <style:text-properties fo:font-size="10pt" style:font-size-asian="10pt" style:font-size-complex="10pt"/>
    </style:style>
    <style:style style:name="T671_39" style:family="text">
      <style:text-properties fo:font-size="10pt" style:font-size-asian="10pt" style:font-size-complex="10pt"/>
    </style:style>
    <style:style style:name="T671_40" style:family="text">
      <style:text-properties fo:font-size="10pt" style:font-size-asian="10pt" style:font-size-complex="10pt"/>
    </style:style>
    <style:style style:name="T671_41" style:family="text">
      <style:text-properties fo:font-size="10pt" style:font-size-asian="10pt" style:font-size-complex="10pt"/>
    </style:style>
    <style:style style:name="T671_42" style:family="text">
      <style:text-properties fo:font-size="10pt" style:font-size-asian="10pt" style:font-size-complex="10pt"/>
    </style:style>
    <style:style style:name="T671_43" style:family="text">
      <style:text-properties fo:font-size="10pt" style:font-size-asian="10pt" style:font-size-complex="10pt"/>
    </style:style>
    <style:style style:name="T671_44" style:family="text">
      <style:text-properties fo:font-size="10pt" style:font-size-asian="10pt" style:font-size-complex="10pt"/>
    </style:style>
    <style:style style:name="T671_45" style:family="text">
      <style:text-properties fo:font-size="10pt" style:font-size-asian="10pt" style:font-size-complex="10pt"/>
    </style:style>
    <style:style style:name="T671_46" style:family="text">
      <style:text-properties fo:font-size="10pt" style:font-size-asian="10pt" style:font-size-complex="10pt"/>
    </style:style>
    <style:style style:name="P672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73" style:family="paragraph" style:parent-style-name="Normal">
      <style:paragraph-properties fo:text-align="justify"/>
    </style:style>
    <style:style style:name="T673_1" style:family="text">
      <style:text-properties fo:font-size="10pt" style:font-size-asian="10pt" style:font-size-complex="10pt" fo:font-weight="bold" style:font-weight-asian="bold" style:font-weight-complex="bold"/>
    </style:style>
    <style:style style:name="T673_2" style:family="text">
      <style:text-properties fo:font-size="10pt" style:font-size-asian="10pt" style:font-size-complex="10pt"/>
    </style:style>
    <style:style style:name="T673_3" style:family="text">
      <style:text-properties fo:font-size="10pt" style:font-size-asian="10pt" style:font-size-complex="10pt"/>
    </style:style>
    <style:style style:name="T673_4" style:family="text">
      <style:text-properties fo:font-size="10pt" style:font-size-asian="10pt" style:font-size-complex="10pt"/>
    </style:style>
    <style:style style:name="T673_5" style:family="text">
      <style:text-properties fo:font-size="10pt" style:font-size-asian="10pt" style:font-size-complex="10pt"/>
    </style:style>
    <style:style style:name="T673_6" style:family="text">
      <style:text-properties fo:font-size="10pt" style:font-size-asian="10pt" style:font-size-complex="10pt"/>
    </style:style>
    <style:style style:name="T673_7" style:family="text">
      <style:text-properties fo:font-size="10pt" style:font-size-asian="10pt" style:font-size-complex="10pt"/>
    </style:style>
    <style:style style:name="T673_8" style:family="text">
      <style:text-properties fo:font-size="10pt" style:font-size-asian="10pt" style:font-size-complex="10pt"/>
    </style:style>
    <style:style style:name="T673_9" style:family="text">
      <style:text-properties fo:font-size="10pt" style:font-size-asian="10pt" style:font-size-complex="10pt"/>
    </style:style>
    <style:style style:name="T673_10" style:family="text">
      <style:text-properties fo:font-size="10pt" style:font-size-asian="10pt" style:font-size-complex="10pt"/>
    </style:style>
    <style:style style:name="T673_11" style:family="text">
      <style:text-properties fo:font-size="10pt" style:font-size-asian="10pt" style:font-size-complex="10pt"/>
    </style:style>
    <style:style style:name="T673_12" style:family="text">
      <style:text-properties fo:font-size="10pt" style:font-size-asian="10pt" style:font-size-complex="10pt"/>
    </style:style>
    <style:style style:name="T673_13" style:family="text">
      <style:text-properties fo:font-size="10pt" style:font-size-asian="10pt" style:font-size-complex="10pt"/>
    </style:style>
    <style:style style:name="T673_14" style:family="text">
      <style:text-properties fo:font-size="10pt" style:font-size-asian="10pt" style:font-size-complex="10pt"/>
    </style:style>
    <style:style style:name="T673_15" style:family="text">
      <style:text-properties fo:font-size="10pt" style:font-size-asian="10pt" style:font-size-complex="10pt"/>
    </style:style>
    <style:style style:name="T673_16" style:family="text">
      <style:text-properties fo:font-size="10pt" style:font-size-asian="10pt" style:font-size-complex="10pt"/>
    </style:style>
    <style:style style:name="T673_17" style:family="text">
      <style:text-properties fo:font-size="10pt" style:font-size-asian="10pt" style:font-size-complex="10pt"/>
    </style:style>
    <style:style style:name="T673_18" style:family="text">
      <style:text-properties fo:font-size="10pt" style:font-size-asian="10pt" style:font-size-complex="10pt"/>
    </style:style>
    <style:style style:name="T673_19" style:family="text">
      <style:text-properties fo:font-size="10pt" style:font-size-asian="10pt" style:font-size-complex="10pt"/>
    </style:style>
    <style:style style:name="T673_20" style:family="text">
      <style:text-properties fo:font-size="10pt" style:font-size-asian="10pt" style:font-size-complex="10pt"/>
    </style:style>
    <style:style style:name="T673_21" style:family="text">
      <style:text-properties fo:font-size="10pt" style:font-size-asian="10pt" style:font-size-complex="10pt"/>
    </style:style>
    <style:style style:name="T673_22" style:family="text">
      <style:text-properties fo:font-size="10pt" style:font-size-asian="10pt" style:font-size-complex="10pt"/>
    </style:style>
    <style:style style:name="T673_23" style:family="text">
      <style:text-properties fo:font-size="10pt" style:font-size-asian="10pt" style:font-size-complex="10pt"/>
    </style:style>
    <style:style style:name="T673_24" style:family="text">
      <style:text-properties fo:font-size="10pt" style:font-size-asian="10pt" style:font-size-complex="10pt"/>
    </style:style>
    <style:style style:name="T673_25" style:family="text">
      <style:text-properties fo:font-size="10pt" style:font-size-asian="10pt" style:font-size-complex="10pt"/>
    </style:style>
    <style:style style:name="T673_26" style:family="text">
      <style:text-properties fo:font-size="10pt" style:font-size-asian="10pt" style:font-size-complex="10pt"/>
    </style:style>
    <style:style style:name="T673_27" style:family="text">
      <style:text-properties fo:font-size="10pt" style:font-size-asian="10pt" style:font-size-complex="10pt"/>
    </style:style>
    <style:style style:name="T673_28" style:family="text">
      <style:text-properties fo:font-size="10pt" style:font-size-asian="10pt" style:font-size-complex="10pt"/>
    </style:style>
    <style:style style:name="T673_29" style:family="text">
      <style:text-properties fo:font-size="10pt" style:font-size-asian="10pt" style:font-size-complex="10pt"/>
    </style:style>
    <style:style style:name="T673_30" style:family="text">
      <style:text-properties fo:font-size="10pt" style:font-size-asian="10pt" style:font-size-complex="10pt"/>
    </style:style>
    <style:style style:name="T673_31" style:family="text">
      <style:text-properties fo:font-size="10pt" style:font-size-asian="10pt" style:font-size-complex="10pt"/>
    </style:style>
    <style:style style:name="T673_32" style:family="text">
      <style:text-properties fo:font-size="10pt" style:font-size-asian="10pt" style:font-size-complex="10pt"/>
    </style:style>
    <style:style style:name="T673_33" style:family="text">
      <style:text-properties fo:font-size="10pt" style:font-size-asian="10pt" style:font-size-complex="10pt"/>
    </style:style>
    <style:style style:name="T673_34" style:family="text">
      <style:text-properties fo:font-size="10pt" style:font-size-asian="10pt" style:font-size-complex="10pt"/>
    </style:style>
    <style:style style:name="T673_35" style:family="text">
      <style:text-properties fo:font-size="10pt" style:font-size-asian="10pt" style:font-size-complex="10pt"/>
    </style:style>
    <style:style style:name="T673_36" style:family="text">
      <style:text-properties fo:font-size="10pt" style:font-size-asian="10pt" style:font-size-complex="10pt"/>
    </style:style>
    <style:style style:name="T673_37" style:family="text">
      <style:text-properties fo:font-size="10pt" style:font-size-asian="10pt" style:font-size-complex="10pt"/>
    </style:style>
    <style:style style:name="T673_38" style:family="text">
      <style:text-properties fo:font-size="10pt" style:font-size-asian="10pt" style:font-size-complex="10pt"/>
    </style:style>
    <style:style style:name="T673_39" style:family="text">
      <style:text-properties fo:font-size="10pt" style:font-size-asian="10pt" style:font-size-complex="10pt"/>
    </style:style>
    <style:style style:name="T673_40" style:family="text">
      <style:text-properties fo:font-size="10pt" style:font-size-asian="10pt" style:font-size-complex="10pt"/>
    </style:style>
    <style:style style:name="T673_41" style:family="text">
      <style:text-properties fo:font-size="10pt" style:font-size-asian="10pt" style:font-size-complex="10pt"/>
    </style:style>
    <style:style style:name="T673_42" style:family="text">
      <style:text-properties fo:font-size="10pt" style:font-size-asian="10pt" style:font-size-complex="10pt"/>
    </style:style>
    <style:style style:name="T673_43" style:family="text">
      <style:text-properties fo:font-size="10pt" style:font-size-asian="10pt" style:font-size-complex="10pt"/>
    </style:style>
    <style:style style:name="T673_44" style:family="text">
      <style:text-properties fo:font-size="10pt" style:font-size-asian="10pt" style:font-size-complex="10pt"/>
    </style:style>
    <style:style style:name="T673_45" style:family="text">
      <style:text-properties fo:font-size="10pt" style:font-size-asian="10pt" style:font-size-complex="10pt"/>
    </style:style>
    <style:style style:name="T673_46" style:family="text">
      <style:text-properties fo:font-size="10pt" style:font-size-asian="10pt" style:font-size-complex="10pt"/>
    </style:style>
    <style:style style:name="T673_47" style:family="text">
      <style:text-properties fo:font-size="10pt" style:font-size-asian="10pt" style:font-size-complex="10pt"/>
    </style:style>
    <style:style style:name="P67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75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Table21" style:family="table">
      <style:table-properties table:align="left" style:width="15.903cm" fo:margin-left="0cm"/>
    </style:style>
    <style:style style:name="Column72" style:family="table-column">
      <style:table-column-properties style:column-width="7.952cm"/>
    </style:style>
    <style:style style:name="Column73" style:family="table-column">
      <style:table-column-properties style:column-width="7.952cm"/>
    </style:style>
    <style:style style:name="Row80" style:family="table-row"/>
    <style:style style:name="Cell23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justify" fo:line-height="100%" fo:margin-bottom="0cm"/>
    </style:style>
    <style:style style:name="T6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align="justify" fo:line-height="100%" fo:margin-bottom="0cm"/>
    </style:style>
    <style:style style:name="T6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81" style:family="table-row"/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text-align="justify" fo:line-height="100%" fo:margin-bottom="0cm"/>
    </style:style>
    <style:style style:name="T6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6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line-height="100%" fo:margin-bottom="0cm"/>
    </style:style>
    <style:style style:name="T67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7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67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679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679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679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679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679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679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680" style:family="paragraph" style:parent-style-name="Normal">
      <style:text-properties fo:font-size="10pt" style:font-size-asian="10pt" style:font-size-complex="10pt"/>
    </style:style>
    <style:style style:name="P681" style:family="paragraph" style:parent-style-name="Normal">
      <style:text-properties fo:font-size="10pt" style:font-size-asian="10pt" style:font-size-complex="11pt" style:font-weight-complex="bold"/>
    </style:style>
    <style:style style:name="P68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82_1" style:family="text">
      <style:text-properties fo:font-size="14pt" style:font-size-asian="14pt" style:font-size-complex="11pt" fo:font-weight="bold" style:font-weight-asian="bold"/>
    </style:style>
    <style:style style:name="T682_2" style:family="text">
      <style:text-properties fo:font-size="14pt" style:font-size-asian="14pt" style:font-size-complex="11pt" fo:font-weight="bold" style:font-weight-asian="bold"/>
    </style:style>
    <style:style style:name="T682_3" style:family="text">
      <style:text-properties fo:font-size="14pt" style:font-size-asian="14pt" style:font-size-complex="11pt" fo:font-weight="bold" style:font-weight-asian="bold"/>
    </style:style>
    <style:style style:name="T682_4" style:family="text">
      <style:text-properties fo:font-size="10pt" style:font-size-asian="10pt" style:font-size-complex="10pt"/>
    </style:style>
    <style:style style:name="P683" style:family="paragraph" style:parent-style-name="Normal">
      <style:text-properties fo:font-size="10pt" style:font-size-asian="10pt" style:font-size-complex="11pt" style:font-weight-complex="bold"/>
    </style:style>
    <style:style style:name="P684" style:family="paragraph" style:parent-style-name="Normal"/>
    <style:style style:name="T684_1" style:family="text">
      <style:text-properties fo:font-size="10pt" style:font-size-asian="10pt" style:font-size-complex="11pt" fo:font-weight="bold" style:font-weight-asian="bold" style:text-underline-style="solid" style:text-underline-color="font-color"/>
    </style:style>
    <style:style style:name="P685" style:family="paragraph" style:parent-style-name="Normal">
      <style:text-properties fo:font-size="10pt" style:font-size-asian="10pt" style:font-size-complex="11pt" style:font-weight-complex="bold"/>
    </style:style>
    <style:style style:name="P686" style:family="paragraph" style:parent-style-name="Normal">
      <style:paragraph-properties fo:text-align="justify"/>
    </style:style>
    <style:style style:name="T686_1" style:family="text">
      <style:text-properties fo:font-size="10pt" style:font-size-asian="10pt" style:font-size-complex="10pt"/>
    </style:style>
    <style:style style:name="T686_2" style:family="text">
      <style:text-properties fo:font-size="10pt" style:font-size-asian="10pt" style:font-size-complex="10pt"/>
    </style:style>
    <style:style style:name="T686_3" style:family="text">
      <style:text-properties fo:font-size="10pt" style:font-size-asian="10pt" style:font-size-complex="10pt"/>
    </style:style>
    <style:style style:name="T686_4" style:family="text">
      <style:text-properties fo:font-size="10pt" style:font-size-asian="10pt" style:font-size-complex="10pt"/>
    </style:style>
    <style:style style:name="T686_5" style:family="text">
      <style:text-properties fo:font-size="10pt" style:font-size-asian="10pt" style:font-size-complex="10pt"/>
    </style:style>
    <style:style style:name="T686_6" style:family="text">
      <style:text-properties fo:font-size="10pt" style:font-size-asian="10pt" style:font-size-complex="10pt"/>
    </style:style>
    <style:style style:name="T686_7" style:family="text">
      <style:text-properties fo:font-size="10pt" style:font-size-asian="10pt" style:font-size-complex="10pt"/>
    </style:style>
    <style:style style:name="T686_8" style:family="text">
      <style:text-properties fo:font-size="10pt" style:font-size-asian="10pt" style:font-size-complex="10pt"/>
    </style:style>
    <style:style style:name="T686_9" style:family="text">
      <style:text-properties fo:font-size="10pt" style:font-size-asian="10pt" style:font-size-complex="10pt"/>
    </style:style>
    <style:style style:name="T686_10" style:family="text">
      <style:text-properties fo:font-size="10pt" style:font-size-asian="10pt" style:font-size-complex="10pt"/>
    </style:style>
    <style:style style:name="T686_11" style:family="text">
      <style:text-properties fo:font-size="10pt" style:font-size-asian="10pt" style:font-size-complex="10pt"/>
    </style:style>
    <style:style style:name="T686_12" style:family="text">
      <style:text-properties fo:font-size="10pt" style:font-size-asian="10pt" style:font-size-complex="10pt"/>
    </style:style>
    <style:style style:name="T686_13" style:family="text">
      <style:text-properties fo:font-size="10pt" style:font-size-asian="10pt" style:font-size-complex="10pt"/>
    </style:style>
    <style:style style:name="T686_14" style:family="text">
      <style:text-properties fo:font-size="10pt" style:font-size-asian="10pt" style:font-size-complex="10pt"/>
    </style:style>
    <style:style style:name="T686_15" style:family="text">
      <style:text-properties fo:font-size="10pt" style:font-size-asian="10pt" style:font-size-complex="10pt"/>
    </style:style>
    <style:style style:name="T686_16" style:family="text">
      <style:text-properties fo:font-size="10pt" style:font-size-asian="10pt" style:font-size-complex="10pt"/>
    </style:style>
    <style:style style:name="T686_17" style:family="text">
      <style:text-properties fo:font-size="10pt" style:font-size-asian="10pt" style:font-size-complex="10pt"/>
    </style:style>
    <style:style style:name="T686_18" style:family="text">
      <style:text-properties fo:font-size="10pt" style:font-size-asian="10pt" style:font-size-complex="10pt"/>
    </style:style>
    <style:style style:name="T686_19" style:family="text">
      <style:text-properties fo:font-size="10pt" style:font-size-asian="10pt" style:font-size-complex="10pt"/>
    </style:style>
    <style:style style:name="T686_20" style:family="text">
      <style:text-properties fo:font-size="10pt" style:font-size-asian="10pt" style:font-size-complex="10pt"/>
    </style:style>
    <style:style style:name="T686_21" style:family="text">
      <style:text-properties fo:font-size="10pt" style:font-size-asian="10pt" style:font-size-complex="10pt"/>
    </style:style>
    <style:style style:name="T686_22" style:family="text">
      <style:text-properties fo:font-size="10pt" style:font-size-asian="10pt" style:font-size-complex="10pt"/>
    </style:style>
    <style:style style:name="T686_23" style:family="text">
      <style:text-properties fo:font-size="10pt" style:font-size-asian="10pt" style:font-size-complex="10pt"/>
    </style:style>
    <style:style style:name="T686_24" style:family="text">
      <style:text-properties fo:font-size="10pt" style:font-size-asian="10pt" style:font-size-complex="10pt"/>
    </style:style>
    <style:style style:name="T686_25" style:family="text">
      <style:text-properties fo:font-size="10pt" style:font-size-asian="10pt" style:font-size-complex="10pt"/>
    </style:style>
    <style:style style:name="T686_26" style:family="text">
      <style:text-properties fo:font-size="10pt" style:font-size-asian="10pt" style:font-size-complex="10pt"/>
    </style:style>
    <style:style style:name="T686_27" style:family="text">
      <style:text-properties fo:font-size="10pt" style:font-size-asian="10pt" style:font-size-complex="10pt"/>
    </style:style>
    <style:style style:name="T686_28" style:family="text">
      <style:text-properties fo:font-size="10pt" style:font-size-asian="10pt" style:font-size-complex="10pt"/>
    </style:style>
    <style:style style:name="T686_29" style:family="text">
      <style:text-properties fo:font-size="10pt" style:font-size-asian="10pt" style:font-size-complex="10pt"/>
    </style:style>
    <style:style style:name="T686_30" style:family="text">
      <style:text-properties fo:font-size="10pt" style:font-size-asian="10pt" style:font-size-complex="10pt"/>
    </style:style>
    <style:style style:name="T686_31" style:family="text">
      <style:text-properties fo:font-size="10pt" style:font-size-asian="10pt" style:font-size-complex="10pt"/>
    </style:style>
    <style:style style:name="T686_32" style:family="text">
      <style:text-properties fo:font-size="10pt" style:font-size-asian="10pt" style:font-size-complex="10pt"/>
    </style:style>
    <style:style style:name="T686_33" style:family="text">
      <style:text-properties fo:font-size="10pt" style:font-size-asian="10pt" style:font-size-complex="10pt"/>
    </style:style>
    <style:style style:name="T686_34" style:family="text">
      <style:text-properties fo:font-size="10pt" style:font-size-asian="10pt" style:font-size-complex="10pt"/>
    </style:style>
    <style:style style:name="T686_35" style:family="text">
      <style:text-properties fo:font-size="10pt" style:font-size-asian="10pt" style:font-size-complex="10pt"/>
    </style:style>
    <style:style style:name="T686_36" style:family="text">
      <style:text-properties fo:font-size="10pt" style:font-size-asian="10pt" style:font-size-complex="10pt"/>
    </style:style>
    <style:style style:name="T686_37" style:family="text">
      <style:text-properties fo:font-size="10pt" style:font-size-asian="10pt" style:font-size-complex="10pt"/>
    </style:style>
    <style:style style:name="T686_38" style:family="text">
      <style:text-properties fo:font-size="10pt" style:font-size-asian="10pt" style:font-size-complex="10pt"/>
    </style:style>
    <style:style style:name="T686_39" style:family="text">
      <style:text-properties fo:font-size="10pt" style:font-size-asian="10pt" style:font-size-complex="10pt"/>
    </style:style>
    <style:style style:name="T686_40" style:family="text">
      <style:text-properties fo:font-size="10pt" style:font-size-asian="10pt" style:font-size-complex="10pt"/>
    </style:style>
    <style:style style:name="T686_41" style:family="text">
      <style:text-properties fo:font-size="10pt" style:font-size-asian="10pt" style:font-size-complex="10pt"/>
    </style:style>
    <style:style style:name="T686_42" style:family="text">
      <style:text-properties fo:font-size="10pt" style:font-size-asian="10pt" style:font-size-complex="10pt"/>
    </style:style>
    <style:style style:name="T686_43" style:family="text">
      <style:text-properties fo:font-size="10pt" style:font-size-asian="10pt" style:font-size-complex="10pt"/>
    </style:style>
    <style:style style:name="T686_44" style:family="text">
      <style:text-properties fo:font-size="10pt" style:font-size-asian="10pt" style:font-size-complex="10pt"/>
    </style:style>
    <style:style style:name="T686_45" style:family="text">
      <style:text-properties fo:font-size="10pt" style:font-size-asian="10pt" style:font-size-complex="10pt"/>
    </style:style>
    <style:style style:name="T686_46" style:family="text">
      <style:text-properties fo:font-size="10pt" style:font-size-asian="10pt" style:font-size-complex="10pt"/>
    </style:style>
    <style:style style:name="T686_47" style:family="text">
      <style:text-properties fo:font-size="10pt" style:font-size-asian="10pt" style:font-size-complex="10pt"/>
    </style:style>
    <style:style style:name="T686_48" style:family="text">
      <style:text-properties fo:font-size="10pt" style:font-size-asian="10pt" style:font-size-complex="10pt"/>
    </style:style>
    <style:style style:name="T686_49" style:family="text">
      <style:text-properties fo:font-size="10pt" style:font-size-asian="10pt" style:font-size-complex="10pt"/>
    </style:style>
    <style:style style:name="T686_50" style:family="text">
      <style:text-properties fo:font-size="10pt" style:font-size-asian="10pt" style:font-size-complex="10pt"/>
    </style:style>
    <style:style style:name="T686_51" style:family="text">
      <style:text-properties fo:font-size="10pt" style:font-size-asian="10pt" style:font-size-complex="10pt"/>
    </style:style>
    <style:style style:name="T686_52" style:family="text">
      <style:text-properties fo:font-size="10pt" style:font-size-asian="10pt" style:font-size-complex="10pt"/>
    </style:style>
    <style:style style:name="T686_53" style:family="text">
      <style:text-properties fo:font-size="10pt" style:font-size-asian="10pt" style:font-size-complex="10pt"/>
    </style:style>
    <style:style style:name="T686_54" style:family="text">
      <style:text-properties fo:font-size="10pt" style:font-size-asian="10pt" style:font-size-complex="10pt"/>
    </style:style>
    <style:style style:name="T686_55" style:family="text">
      <style:text-properties fo:font-size="10pt" style:font-size-asian="10pt" style:font-size-complex="10pt"/>
    </style:style>
    <style:style style:name="T686_56" style:family="text">
      <style:text-properties fo:font-size="10pt" style:font-size-asian="10pt" style:font-size-complex="10pt"/>
    </style:style>
    <style:style style:name="T686_57" style:family="text">
      <style:text-properties fo:font-size="10pt" style:font-size-asian="10pt" style:font-size-complex="10pt"/>
    </style:style>
    <style:style style:name="T686_58" style:family="text">
      <style:text-properties fo:font-size="10pt" style:font-size-asian="10pt" style:font-size-complex="10pt"/>
    </style:style>
    <style:style style:name="T686_59" style:family="text">
      <style:text-properties fo:font-size="10pt" style:font-size-asian="10pt" style:font-size-complex="10pt"/>
    </style:style>
    <style:style style:name="T686_60" style:family="text">
      <style:text-properties fo:font-size="10pt" style:font-size-asian="10pt" style:font-size-complex="10pt"/>
    </style:style>
    <style:style style:name="T686_61" style:family="text">
      <style:text-properties fo:font-size="10pt" style:font-size-asian="10pt" style:font-size-complex="10pt"/>
    </style:style>
    <style:style style:name="T686_62" style:family="text">
      <style:text-properties fo:font-size="10pt" style:font-size-asian="10pt" style:font-size-complex="10pt"/>
    </style:style>
    <style:style style:name="T686_63" style:family="text">
      <style:text-properties fo:font-size="10pt" style:font-size-asian="10pt" style:font-size-complex="10pt"/>
    </style:style>
    <style:style style:name="T686_64" style:family="text">
      <style:text-properties fo:font-size="10pt" style:font-size-asian="10pt" style:font-size-complex="10pt"/>
    </style:style>
    <style:style style:name="T686_65" style:family="text">
      <style:text-properties fo:font-size="10pt" style:font-size-asian="10pt" style:font-size-complex="10pt"/>
    </style:style>
    <style:style style:name="T686_66" style:family="text">
      <style:text-properties fo:font-size="10pt" style:font-size-asian="10pt" style:font-size-complex="10pt"/>
    </style:style>
    <style:style style:name="T686_67" style:family="text">
      <style:text-properties fo:font-size="10pt" style:font-size-asian="10pt" style:font-size-complex="10pt"/>
    </style:style>
    <style:style style:name="T686_68" style:family="text">
      <style:text-properties fo:font-size="10pt" style:font-size-asian="10pt" style:font-size-complex="10pt"/>
    </style:style>
    <style:style style:name="T686_69" style:family="text">
      <style:text-properties fo:font-size="10pt" style:font-size-asian="10pt" style:font-size-complex="10pt"/>
    </style:style>
    <style:style style:name="T686_70" style:family="text">
      <style:text-properties fo:font-size="10pt" style:font-size-asian="10pt" style:font-size-complex="10pt"/>
    </style:style>
    <style:style style:name="T686_71" style:family="text">
      <style:text-properties fo:font-size="10pt" style:font-size-asian="10pt" style:font-size-complex="10pt"/>
    </style:style>
    <style:style style:name="P687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88" style:family="paragraph" style:parent-style-name="Normal">
      <style:paragraph-properties fo:text-align="justify"/>
    </style:style>
    <style:style style:name="T688_1" style:family="text">
      <style:text-properties fo:font-size="10pt" style:font-size-asian="10pt" style:font-size-complex="10pt"/>
    </style:style>
    <style:style style:name="T688_2" style:family="text">
      <style:text-properties fo:font-size="10pt" style:font-size-asian="10pt" style:font-size-complex="10pt"/>
    </style:style>
    <style:style style:name="T688_3" style:family="text">
      <style:text-properties fo:font-size="10pt" style:font-size-asian="10pt" style:font-size-complex="10pt"/>
    </style:style>
    <style:style style:name="T688_4" style:family="text">
      <style:text-properties fo:font-size="10pt" style:font-size-asian="10pt" style:font-size-complex="10pt"/>
    </style:style>
    <style:style style:name="T688_5" style:family="text">
      <style:text-properties fo:font-size="10pt" style:font-size-asian="10pt" style:font-size-complex="10pt"/>
    </style:style>
    <style:style style:name="T688_6" style:family="text">
      <style:text-properties fo:font-size="10pt" style:font-size-asian="10pt" style:font-size-complex="10pt"/>
    </style:style>
    <style:style style:name="T688_7" style:family="text">
      <style:text-properties fo:font-size="10pt" style:font-size-asian="10pt" style:font-size-complex="10pt"/>
    </style:style>
    <style:style style:name="T688_8" style:family="text">
      <style:text-properties fo:font-size="10pt" style:font-size-asian="10pt" style:font-size-complex="10pt"/>
    </style:style>
    <style:style style:name="T688_9" style:family="text">
      <style:text-properties fo:font-size="10pt" style:font-size-asian="10pt" style:font-size-complex="10pt"/>
    </style:style>
    <style:style style:name="T688_10" style:family="text">
      <style:text-properties fo:font-size="10pt" style:font-size-asian="10pt" style:font-size-complex="10pt"/>
    </style:style>
    <style:style style:name="T688_11" style:family="text">
      <style:text-properties fo:font-size="10pt" style:font-size-asian="10pt" style:font-size-complex="10pt"/>
    </style:style>
    <style:style style:name="T688_12" style:family="text">
      <style:text-properties fo:font-size="10pt" style:font-size-asian="10pt" style:font-size-complex="10pt"/>
    </style:style>
    <style:style style:name="T688_13" style:family="text">
      <style:text-properties fo:font-size="10pt" style:font-size-asian="10pt" style:font-size-complex="10pt"/>
    </style:style>
    <style:style style:name="T688_14" style:family="text">
      <style:text-properties fo:font-size="10pt" style:font-size-asian="10pt" style:font-size-complex="10pt"/>
    </style:style>
    <style:style style:name="T688_15" style:family="text">
      <style:text-properties fo:font-size="10pt" style:font-size-asian="10pt" style:font-size-complex="10pt"/>
    </style:style>
    <style:style style:name="T688_16" style:family="text">
      <style:text-properties fo:font-size="10pt" style:font-size-asian="10pt" style:font-size-complex="10pt"/>
    </style:style>
    <style:style style:name="T688_17" style:family="text">
      <style:text-properties fo:font-size="10pt" style:font-size-asian="10pt" style:font-size-complex="10pt"/>
    </style:style>
    <style:style style:name="T688_18" style:family="text">
      <style:text-properties fo:font-size="10pt" style:font-size-asian="10pt" style:font-size-complex="10pt"/>
    </style:style>
    <style:style style:name="T688_19" style:family="text">
      <style:text-properties fo:font-size="10pt" style:font-size-asian="10pt" style:font-size-complex="10pt"/>
    </style:style>
    <style:style style:name="T688_20" style:family="text">
      <style:text-properties fo:font-size="10pt" style:font-size-asian="10pt" style:font-size-complex="10pt"/>
    </style:style>
    <style:style style:name="T688_21" style:family="text">
      <style:text-properties fo:font-size="10pt" style:font-size-asian="10pt" style:font-size-complex="10pt"/>
    </style:style>
    <style:style style:name="T688_22" style:family="text">
      <style:text-properties fo:font-size="10pt" style:font-size-asian="10pt" style:font-size-complex="10pt"/>
    </style:style>
    <style:style style:name="T688_23" style:family="text">
      <style:text-properties fo:font-size="10pt" style:font-size-asian="10pt" style:font-size-complex="10pt"/>
    </style:style>
    <style:style style:name="T688_24" style:family="text">
      <style:text-properties fo:font-size="10pt" style:font-size-asian="10pt" style:font-size-complex="10pt"/>
    </style:style>
    <style:style style:name="T688_25" style:family="text">
      <style:text-properties fo:font-size="10pt" style:font-size-asian="10pt" style:font-size-complex="10pt"/>
    </style:style>
    <style:style style:name="T688_26" style:family="text">
      <style:text-properties fo:font-size="10pt" style:font-size-asian="10pt" style:font-size-complex="10pt"/>
    </style:style>
    <style:style style:name="T688_27" style:family="text">
      <style:text-properties fo:font-size="10pt" style:font-size-asian="10pt" style:font-size-complex="10pt"/>
    </style:style>
    <style:style style:name="T688_28" style:family="text">
      <style:text-properties fo:font-size="10pt" style:font-size-asian="10pt" style:font-size-complex="10pt"/>
    </style:style>
    <style:style style:name="P68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690" style:family="paragraph" style:parent-style-name="Normal"/>
    <style:style style:name="T690_1" style:family="text">
      <style:text-properties fo:font-size="10pt" style:font-size-asian="10pt" style:font-size-complex="10pt" fo:font-weight="bold" style:font-weight-asian="bold" style:text-underline-style="solid" style:text-underline-color="font-color"/>
    </style:style>
    <style:style style:name="T690_2" style:family="text">
      <style:text-properties fo:font-size="10pt" style:font-size-asian="10pt" style:font-size-complex="10pt" fo:font-weight="bold" style:font-weight-asian="bold" style:font-weight-complex="bold" style:text-underline-style="solid" style:text-underline-color="font-color"/>
    </style:style>
    <style:style style:name="P691" style:family="paragraph" style:parent-style-name="Normal">
      <style:text-properties fo:font-weight="bold" style:font-weight-asian="bold" style:font-weight-complex="bold"/>
    </style:style>
    <style:style style:name="P692" style:family="paragraph" style:parent-style-name="Normal">
      <style:paragraph-properties fo:text-align="justify"/>
    </style:style>
    <style:style style:name="T692_1" style:family="text">
      <style:text-properties fo:font-size="10pt" style:font-size-asian="10pt" style:font-size-complex="10pt"/>
    </style:style>
    <style:style style:name="T692_2" style:family="text">
      <style:text-properties fo:font-size="10pt" style:font-name-asian="Arial" style:font-size-asian="10pt" style:font-name-complex="Arial" style:font-size-complex="10pt"/>
    </style:style>
    <style:style style:name="T692_3" style:family="text">
      <style:text-properties fo:font-size="10pt" style:font-name-asian="Arial" style:font-size-asian="10pt" style:font-name-complex="Arial" style:font-size-complex="10pt"/>
    </style:style>
    <style:style style:name="T692_4" style:family="text"/>
    <style:style style:name="T692_5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692_6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692_7" style:family="text">
      <style:text-properties fo:font-size="10pt" style:font-name-asian="Arial" style:font-size-asian="10pt" style:font-name-complex="Arial" style:font-size-complex="10pt"/>
    </style:style>
    <style:style style:name="T692_8" style:family="text">
      <style:text-properties fo:font-size="10pt" style:font-name-asian="Arial" style:font-size-asian="10pt" style:font-name-complex="Arial" style:font-size-complex="10pt"/>
    </style:style>
    <style:style style:name="T692_9" style:family="text">
      <style:text-properties fo:font-size="10pt" style:font-name-asian="Arial" style:font-size-asian="10pt" style:font-name-complex="Arial" style:font-size-complex="10pt"/>
    </style:style>
    <style:style style:name="T692_10" style:family="text">
      <style:text-properties fo:font-size="10pt" style:font-name-asian="Arial" style:font-size-asian="10pt" style:font-name-complex="Arial" style:font-size-complex="10pt"/>
    </style:style>
    <style:style style:name="T692_11" style:family="text">
      <style:text-properties fo:font-size="10pt" style:font-name-asian="Arial" style:font-size-asian="10pt" style:font-name-complex="Arial" style:font-size-complex="10pt"/>
    </style:style>
    <style:style style:name="T692_12" style:family="text">
      <style:text-properties fo:font-size="10pt" style:font-name-asian="Arial" style:font-size-asian="10pt" style:font-name-complex="Arial" style:font-size-complex="10pt"/>
    </style:style>
    <style:style style:name="T692_13" style:family="text">
      <style:text-properties fo:font-size="10pt" style:font-name-asian="Arial" style:font-size-asian="10pt" style:font-name-complex="Arial" style:font-size-complex="10pt"/>
    </style:style>
    <style:style style:name="T692_14" style:family="text">
      <style:text-properties fo:font-size="10pt" style:font-name-asian="Arial" style:font-size-asian="10pt" style:font-name-complex="Arial" style:font-size-complex="10pt"/>
    </style:style>
    <style:style style:name="T692_15" style:family="text">
      <style:text-properties fo:font-size="10pt" style:font-name-asian="Arial" style:font-size-asian="10pt" style:font-name-complex="Arial" style:font-size-complex="10pt"/>
    </style:style>
    <style:style style:name="T692_16" style:family="text">
      <style:text-properties fo:font-size="10pt" style:font-name-asian="Arial" style:font-size-asian="10pt" style:font-name-complex="Arial" style:font-size-complex="10pt"/>
    </style:style>
    <style:style style:name="T692_17" style:family="text">
      <style:text-properties fo:font-size="10pt" style:font-name-asian="Arial" style:font-size-asian="10pt" style:font-name-complex="Arial" style:font-size-complex="10pt"/>
    </style:style>
    <style:style style:name="T692_18" style:family="text">
      <style:text-properties fo:font-size="10pt" style:font-name-asian="Arial" style:font-size-asian="10pt" style:font-name-complex="Arial" style:font-size-complex="10pt"/>
    </style:style>
    <style:style style:name="T692_19" style:family="text">
      <style:text-properties fo:font-size="10pt" style:font-name-asian="Arial" style:font-size-asian="10pt" style:font-name-complex="Arial" style:font-size-complex="10pt"/>
    </style:style>
    <style:style style:name="T692_20" style:family="text">
      <style:text-properties fo:font-size="10pt" style:font-name-asian="Arial" style:font-size-asian="10pt" style:font-name-complex="Arial" style:font-size-complex="10pt"/>
    </style:style>
    <style:style style:name="T692_21" style:family="text">
      <style:text-properties fo:font-size="10pt" style:font-name-asian="Arial" style:font-size-asian="10pt" style:font-name-complex="Arial" style:font-size-complex="10pt"/>
    </style:style>
    <style:style style:name="T692_22" style:family="text">
      <style:text-properties fo:font-size="10pt" style:font-name-asian="Arial" style:font-size-asian="10pt" style:font-name-complex="Arial" style:font-size-complex="10pt"/>
    </style:style>
    <style:style style:name="T692_23" style:family="text">
      <style:text-properties fo:font-size="10pt" style:font-name-asian="Arial" style:font-size-asian="10pt" style:font-name-complex="Arial" style:font-size-complex="10pt"/>
    </style:style>
    <style:style style:name="T692_24" style:family="text" style:parent-style-name="Normal">
      <style:text-properties fo:font-size="10pt" style:font-name-asian="Arial" style:font-size-asian="10pt" style:font-name-complex="Arial" style:font-size-complex="10pt"/>
    </style:style>
    <style:style style:name="P693" style:family="paragraph" style:parent-style-name="Footnote_20_text"/>
    <style:style style:name="T693_1" style:family="text"/>
    <style:style style:name="T693_2" style:family="text"/>
    <style:style style:name="T693_3" style:family="text" style:parent-style-name="Internet_20_link"/>
    <style:style style:name="T693_4" style:family="text"/>
    <style:style style:name="T693_5" style:family="text"/>
    <style:style style:name="T693_6" style:family="text"/>
    <style:style style:name="T693_7" style:family="text"/>
    <style:style style:name="T693_8" style:family="text">
      <style:text-properties fo:font-size="10pt" style:font-name-asian="Arial" style:font-size-asian="10pt" style:font-name-complex="Arial" style:font-size-complex="10pt"/>
    </style:style>
    <style:style style:name="P694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694_1" style:family="text">
      <style:text-properties fo:font-size="10pt" style:font-name-asian="Arial" style:font-size-asian="10pt" style:font-name-complex="Arial"/>
    </style:style>
    <style:style style:name="P695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695_1" style:family="text">
      <style:text-properties fo:font-size="10pt" style:font-name-asian="Arial" style:font-size-asian="10pt" style:font-name-complex="Arial"/>
    </style:style>
    <style:style style:name="T695_2" style:family="text">
      <style:text-properties fo:font-size="10pt" style:font-name-asian="Arial" style:font-size-asian="10pt" style:font-name-complex="Arial"/>
    </style:style>
    <style:style style:name="T695_3" style:family="text">
      <style:text-properties fo:font-size="10pt" style:font-name-asian="Arial" style:font-size-asian="10pt" style:font-name-complex="Arial"/>
    </style:style>
    <style:style style:name="P696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696_1" style:family="text">
      <style:text-properties fo:font-size="10pt" style:font-name-asian="Arial" style:font-size-asian="10pt" style:font-name-complex="Arial"/>
    </style:style>
    <style:style style:name="T696_2" style:family="text">
      <style:text-properties fo:font-size="10pt" style:font-name-asian="Arial" style:font-size-asian="10pt" style:font-name-complex="Arial"/>
    </style:style>
    <style:style style:name="T696_3" style:family="text">
      <style:text-properties fo:font-size="10pt" style:font-name-asian="Arial" style:font-size-asian="10pt" style:font-name-complex="Arial"/>
    </style:style>
    <style:style style:name="T696_4" style:family="text">
      <style:text-properties fo:font-size="10pt" style:font-name-asian="Arial" style:font-size-asian="10pt" style:font-name-complex="Arial"/>
    </style:style>
    <style:style style:name="T696_5" style:family="text">
      <style:text-properties fo:font-size="10pt" style:font-name-asian="Arial" style:font-size-asian="10pt" style:font-name-complex="Arial"/>
    </style:style>
    <style:style style:name="T696_6" style:family="text">
      <style:text-properties fo:font-size="10pt" style:font-name-asian="Arial" style:font-size-asian="10pt" style:font-name-complex="Arial"/>
    </style:style>
    <style:style style:name="T696_7" style:family="text">
      <style:text-properties fo:font-size="10pt" style:font-name-asian="Arial" style:font-size-asian="10pt" style:font-name-complex="Arial"/>
    </style:style>
    <style:style style:name="T696_8" style:family="text">
      <style:text-properties fo:font-size="10pt" style:font-name-asian="Arial" style:font-size-asian="10pt" style:font-name-complex="Arial"/>
    </style:style>
    <style:style style:name="P697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697_1" style:family="text">
      <style:text-properties fo:font-size="10pt" style:font-name-asian="Arial" style:font-size-asian="10pt" style:font-name-complex="Arial"/>
    </style:style>
    <style:style style:name="T697_2" style:family="text">
      <style:text-properties fo:font-size="10pt" style:font-name-asian="Arial" style:font-size-asian="10pt" style:font-name-complex="Arial"/>
    </style:style>
    <style:style style:name="T697_3" style:family="text">
      <style:text-properties fo:font-size="10pt" style:font-name-asian="Arial" style:font-size-asian="10pt" style:font-name-complex="Arial"/>
    </style:style>
    <style:style style:name="P698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698_1" style:family="text">
      <style:text-properties fo:font-size="10pt" style:font-name-asian="Arial" style:font-size-asian="10pt" style:font-name-complex="Arial"/>
    </style:style>
    <style:style style:name="P699" style:family="paragraph" style:parent-style-name="Normal">
      <style:paragraph-properties fo:text-align="justify"/>
    </style:style>
    <style:style style:name="T69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700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701" style:family="paragraph" style:parent-style-name="Normal">
      <style:paragraph-properties fo:text-align="justify"/>
    </style:style>
    <style:style style:name="T701_1" style:family="text">
      <style:text-properties fo:font-size="10pt" style:font-name-asian="Arial" style:font-size-asian="10pt" style:font-name-complex="Arial" style:font-size-complex="10pt"/>
    </style:style>
    <style:style style:name="P702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703" style:family="paragraph" style:parent-style-name="Normal">
      <style:paragraph-properties fo:text-align="justify"/>
    </style:style>
    <style:style style:name="T703_1" style:family="text">
      <style:text-properties fo:font-size="10pt" style:font-name-asian="Arial" style:font-size-asian="10pt" style:font-name-complex="Arial" style:font-size-complex="10pt"/>
    </style:style>
    <style:style style:name="T703_2" style:family="text">
      <style:text-properties fo:font-size="10pt" style:font-name-asian="Arial" style:font-size-asian="10pt" style:font-name-complex="Arial" style:font-size-complex="10pt"/>
    </style:style>
    <style:style style:name="T703_3" style:family="text">
      <style:text-properties fo:font-size="10pt" style:font-name-asian="Arial" style:font-size-asian="10pt" style:font-name-complex="Arial" style:font-size-complex="10pt"/>
    </style:style>
    <style:style style:name="T703_4" style:family="text">
      <style:text-properties fo:font-size="10pt" style:font-name-asian="Arial" style:font-size-asian="10pt" style:font-name-complex="Arial" style:font-size-complex="10pt"/>
    </style:style>
    <style:style style:name="P704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705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705_1" style:family="text">
      <style:text-properties fo:font-size="10pt" style:font-name-asian="Arial" style:font-size-asian="10pt" style:font-name-complex="Arial"/>
    </style:style>
    <style:style style:name="T705_2" style:family="text">
      <style:text-properties fo:font-size="10pt" style:font-name-asian="Arial" style:font-size-asian="10pt" style:font-name-complex="Arial"/>
    </style:style>
    <style:style style:name="T705_3" style:family="text">
      <style:text-properties fo:font-size="10pt" style:font-name-asian="Arial" style:font-size-asian="10pt" style:font-name-complex="Arial"/>
    </style:style>
    <style:style style:name="T705_4" style:family="text">
      <style:text-properties fo:font-size="10pt" style:font-name-asian="Arial" style:font-size-asian="10pt" style:font-name-complex="Arial"/>
    </style:style>
    <style:style style:name="T705_5" style:family="text">
      <style:text-properties fo:font-size="10pt" style:font-name-asian="Arial" style:font-size-asian="10pt" style:font-name-complex="Arial"/>
    </style:style>
    <style:style style:name="T705_6" style:family="text">
      <style:text-properties fo:font-size="10pt" style:font-name-asian="Arial" style:font-size-asian="10pt" style:font-name-complex="Arial"/>
    </style:style>
    <style:style style:name="T705_7" style:family="text">
      <style:text-properties fo:font-size="10pt" style:font-name-asian="Arial" style:font-size-asian="10pt" style:font-name-complex="Arial"/>
    </style:style>
    <style:style style:name="T705_8" style:family="text">
      <style:text-properties fo:font-size="10pt" style:font-name-asian="Arial" style:font-size-asian="10pt" style:font-name-complex="Arial"/>
    </style:style>
    <style:style style:name="T705_9" style:family="text">
      <style:text-properties fo:font-size="10pt" style:font-name-asian="Arial" style:font-size-asian="10pt" style:font-name-complex="Arial"/>
    </style:style>
    <style:style style:name="T705_10" style:family="text">
      <style:text-properties fo:font-size="10pt" style:font-name-asian="Arial" style:font-size-asian="10pt" style:font-name-complex="Arial"/>
    </style:style>
    <style:style style:name="T705_11" style:family="text">
      <style:text-properties fo:font-size="10pt" style:font-name-asian="Arial" style:font-size-asian="10pt" style:font-name-complex="Arial"/>
    </style:style>
    <style:style style:name="P706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T706_1" style:family="text">
      <style:text-properties fo:font-size="10pt" style:font-name-asian="Arial" style:font-size-asian="10pt" style:font-name-complex="Arial"/>
    </style:style>
    <style:style style:name="T706_2" style:family="text">
      <style:text-properties fo:font-size="10pt" style:font-name-asian="Arial" style:font-size-asian="10pt" style:font-name-complex="Arial"/>
    </style:style>
    <style:style style:name="T706_3" style:family="text">
      <style:text-properties fo:font-size="10pt" style:font-name-asian="Arial" style:font-size-asian="10pt" style:font-name-complex="Arial"/>
    </style:style>
    <style:style style:name="T706_4" style:family="text">
      <style:text-properties fo:font-size="10pt" style:font-name-asian="Arial" style:font-size-asian="10pt" style:font-name-complex="Arial"/>
    </style:style>
    <style:style style:name="T706_5" style:family="text">
      <style:text-properties fo:font-size="10pt" style:font-name-asian="Arial" style:font-size-asian="10pt" style:font-name-complex="Arial"/>
    </style:style>
    <style:style style:name="T706_6" style:family="text">
      <style:text-properties fo:font-size="10pt" style:font-name-asian="Arial" style:font-size-asian="10pt" style:font-name-complex="Arial"/>
    </style:style>
    <style:style style:name="T706_7" style:family="text">
      <style:text-properties fo:font-size="10pt" style:font-name-asian="Arial" style:font-size-asian="10pt" style:font-name-complex="Arial"/>
    </style:style>
    <style:style style:name="T706_8" style:family="text">
      <style:text-properties fo:font-size="10pt" style:font-name-asian="Arial" style:font-size-asian="10pt" style:font-name-complex="Arial"/>
    </style:style>
    <style:style style:name="T706_9" style:family="text">
      <style:text-properties fo:font-size="10pt" style:font-name-asian="Arial" style:font-size-asian="10pt" style:font-name-complex="Arial"/>
    </style:style>
    <style:style style:name="T706_10" style:family="text">
      <style:text-properties fo:font-size="10pt" style:font-name-asian="Arial" style:font-size-asian="10pt" style:font-name-complex="Arial"/>
    </style:style>
    <style:style style:name="T706_11" style:family="text">
      <style:text-properties fo:font-size="10pt" style:font-name-asian="Arial" style:font-size-asian="10pt" style:font-name-complex="Arial"/>
    </style:style>
    <style:style style:name="T706_12" style:family="text">
      <style:text-properties fo:font-size="10pt" style:font-name-asian="Arial" style:font-size-asian="10pt" style:font-name-complex="Arial"/>
    </style:style>
    <style:style style:name="T706_13" style:family="text">
      <style:text-properties fo:font-size="10pt" style:font-name-asian="Arial" style:font-size-asian="10pt" style:font-name-complex="Arial"/>
    </style:style>
    <style:style style:name="T706_14" style:family="text">
      <style:text-properties fo:font-size="10pt" style:font-name-asian="Arial" style:font-size-asian="10pt" style:font-name-complex="Arial"/>
    </style:style>
    <style:style style:name="T706_15" style:family="text">
      <style:text-properties fo:font-size="10pt" style:font-name-asian="Arial" style:font-size-asian="10pt" style:font-name-complex="Arial"/>
    </style:style>
    <style:style style:name="P707" style:family="paragraph" style:parent-style-name="Normal">
      <style:paragraph-properties fo:text-align="justify"/>
    </style:style>
    <style:style style:name="T70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707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708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709" style:family="paragraph" style:parent-style-name="Normal">
      <style:paragraph-properties fo:text-align="justify"/>
    </style:style>
    <style:style style:name="T709_1" style:family="text">
      <style:text-properties fo:font-size="10pt" style:font-name-asian="Arial" style:font-size-asian="10pt" style:font-name-complex="Arial" style:font-size-complex="10pt"/>
    </style:style>
    <style:style style:name="T709_2" style:family="text">
      <style:text-properties fo:font-size="10pt" style:font-name-asian="Arial" style:font-size-asian="10pt" style:font-name-complex="Arial" style:font-size-complex="10pt"/>
    </style:style>
    <style:style style:name="T709_3" style:family="text">
      <style:text-properties fo:font-size="10pt" style:font-name-asian="Arial" style:font-size-asian="10pt" style:font-name-complex="Arial" style:font-size-complex="10pt"/>
    </style:style>
    <style:style style:name="T709_4" style:family="text">
      <style:text-properties fo:font-size="10pt" style:font-name-asian="Arial" style:font-size-asian="10pt" style:font-name-complex="Arial" style:font-size-complex="10pt"/>
    </style:style>
    <style:style style:name="T709_5" style:family="text">
      <style:text-properties fo:font-size="10pt" style:font-name-asian="Arial" style:font-size-asian="10pt" style:font-name-complex="Arial" style:font-size-complex="10pt"/>
    </style:style>
    <style:style style:name="P710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711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712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Table22" style:family="table">
      <style:table-properties table:align="left" style:width="16.252cm" fo:margin-left="-0.009cm"/>
    </style:style>
    <style:style style:name="Column74" style:family="table-column">
      <style:table-column-properties style:column-width="4cm"/>
    </style:style>
    <style:style style:name="Column75" style:family="table-column">
      <style:table-column-properties style:column-width="4.251cm"/>
    </style:style>
    <style:style style:name="Column76" style:family="table-column">
      <style:table-column-properties style:column-width="3.501cm"/>
    </style:style>
    <style:style style:name="Column77" style:family="table-column">
      <style:table-column-properties style:column-width="4.5cm"/>
    </style:style>
    <style:style style:name="Row82" style:family="table-row"/>
    <style:style style:name="Cell2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21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722" style:family="paragraph" style:parent-style-name="Normal"/>
    <style:style style:name="P723" style:family="paragraph" style:parent-style-name="Normal"/>
  </office:automatic-styles>
  <office:body>
    <office:text>
      <text:h text:style-name="P1" text:outline-level="2"><text:span text:style-name="T1_1">Annual<text:s/>Review<text:s/></text:span><text:span text:style-name="T1_2">October<text:s/>2024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Shock<text:s/>Response<text:s/>Programme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19</text:span><text:span text:style-name="T4_3">.</text:span><text:span text:style-name="T4_4">5</text:span><text:span text:style-name="T4_5"><text:s/>million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2<text:s/>October<text:s/>2024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0886</text:span></text:p>
            <text:p text:style-name="P7"/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29<text:s/>October<text:s/>2021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</text:span><text:span text:style-name="T9_4">31<text:s/>March<text:s/>2028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2</text:span></text:p>
          </table:table-cell>
          <table:table-cell table:style-name="Cell9">
            <text:p text:style-name="P14"><text:span text:style-name="T14_1">2023</text:span></text:p>
          </table:table-cell>
          <table:table-cell table:style-name="Cell10">
            <text:p text:style-name="P15"><text:span text:style-name="T15_1">2024</text:span></text:p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><text:span text:style-name="T23_1">A</text:span></text:p>
          </table:table-cell>
          <table:table-cell table:style-name="Cell19">
            <text:p text:style-name="P24"><text:span text:style-name="T24_1">A</text:span></text:p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Risk<text:s/>Rating</text:span><text:span text:style-name="T30_2"><text:s/></text:span></text:p>
          </table:table-cell>
          <table:table-cell table:style-name="Cell26">
            <text:p text:style-name="P31"><text:span text:style-name="T31_1">Moderate</text:span></text:p>
          </table:table-cell>
          <table:table-cell table:style-name="Cell27">
            <text:p text:style-name="P32"><text:span text:style-name="T32_1">Moderate</text:span></text:p>
          </table:table-cell>
          <table:table-cell table:style-name="Cell28">
            <text:p text:style-name="P33"><text:span text:style-name="T33_1">Moderate</text:span></text:p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text:s/>Link<text:s/>to<text:s/>Business<text:s/>Case:<text:s/></text:span></text:p>
          </table:table-cell>
          <table:table-cell table:style-name="Cell35">
            <text:p text:style-name="P41"><text:span text:style-name="T41_1"><text:a xlink:type="simple" xlink:href="https://iati.fcdo.gov.uk/iati_documents/D0003437.odt"><text:span text:style-name="T41_2">https://iati.fcdo.gov.uk/iati_documents/D0003437.odt</text:span></text:a></text:span><text:span text:style-name="T41_3"><text:s/></text:span></text:p>
          </table:table-cell>
        </table:table-row>
        <table:table-row table:style-name="Row8">
          <table:table-cell table:style-name="Cell36">
            <text:p text:style-name="P42"><text:span text:style-name="T42_1">DevTracker<text:s/>Link<text:s/>to<text:s/>results<text:s/>framework:<text:s/></text:span></text:p>
          </table:table-cell>
          <table:table-cell table:style-name="Cell37">
            <text:p text:style-name="P43"><text:span text:style-name="T43_1"><text:a xlink:type="simple" xlink:href="https://iati.fcdo.gov.uk/iati_documents/D0003718.xlsx"><text:span text:style-name="T43_2">https://iati.fcdo.gov.uk/iati_documents/D0003718.xlsx</text:span></text:a></text:span><text:span text:style-name="T43_3"><text:s/></text:span></text:p>
          </table:table-cell>
        </table:table-row>
      </table:table>
      <text:p text:style-name="P44"/>
      <text:p text:style-name="P45"><text:span text:style-name="T45_1">A.<text:s/>SUMMARY<text:s/>AND<text:s/>OVERVIEW<text:s/></text:span></text:p>
      <text:p text:style-name="P46"/>
      <text:p text:style-name="P47"><text:span text:style-name="T47_1">Description<text:s/>of<text:s/>programme<text:s/></text:span></text:p>
      <text:p text:style-name="P48"/>
      <text:p text:style-name="P49"><text:span text:style-name="T49_1">The<text:s/>Shock<text:s/>Response<text:s/>Programme<text:s/>(SRP)<text:s/>aims<text:s/>to<text:s/>build<text:s/>resilience<text:s/>of<text:s/>vulnerable<text:s/>populations<text:s/>against<text:s/>future<text:s/>crises<text:s/>by<text:s/>ensuring<text:s/>governments<text:s/>and<text:s/>communities<text:s/>can<text:s/>better<text:s/>respond<text:s/>to<text:s/>conflict,<text:s/>climate</text:span><text:span text:style-name="T49_2">,</text:span><text:span text:style-name="T49_3"><text:s/>and<text:s/>food<text:s/>security<text:s/>shocks.<text:s/>The<text:s/>objective<text:s/>of<text:s/>the<text:s/>programme<text:s/>is<text:s/>to<text:s/>strengthen<text:s/>the<text:s/>reach<text:s/>and<text:s/>responsiveness<text:s/>of<text:s/>country<text:s/>systems<text:s/>to<text:s/>provide<text:s/>cash<text:s/>and<text:s/>community-level<text:s/>support<text:s/>to<text:s/>households<text:s/>that<text:s/>are<text:s/>poor</text:span><text:span text:style-name="T49_4">,</text:span><text:span text:style-name="T49_5"><text:s/>and<text:s/>vulnerable<text:s/>to<text:s/>(or<text:s/>affected<text:s/>by)<text:s/>shocks;<text:s/>and<text:s/>to<text:s/>accelerate<text:s/>progress<text:s/>made<text:s/>on<text:s/>financing<text:s/>and<text:s/></text:span><text:span text:style-name="T49_6">the<text:s/></text:span><text:span text:style-name="T49_7">use<text:s/>of<text:s/>climate<text:s/>information<text:s/>and<text:s/>data<text:s/>in<text:s/>driving<text:s/>an<text:s/>early<text:s/>response<text:s/>to<text:s/>identified<text:s/>shocks.</text:span><text:span text:style-name="T49_8"><text:s text:c="2"/></text:span><text:span text:style-name="T49_9">The<text:s/>programme<text:s/>is<text:s/>financing<text:s/>two<text:s/>core<text:s/>components: </text:span><text:span text:style-name="T49_10"> </text:span></text:p>
      <text:p text:style-name="P50"/>
      <text:list text:style-name="LS5" xml:id="list0">
        <text:list-item>
          <text:p text:style-name="P51"><text:span text:style-name="T51_1">£16.5<text:s/>million<text:s/>contribution<text:s/>to<text:s/>the<text:s/>Sahel<text:s/>Adaptive<text:s/>Social<text:s/>Protection<text:s/>Programme<text:s/>(SASPP),<text:s/>delivered<text:s/>through<text:s/>a<text:s/>World<text:s/>Bank<text:s/>(WB)<text:s/>multi-donor<text:s/>trust<text:s/>fund<text:s/>(MDTF)</text:span><text:span text:style-name="T51_2"><text:s/></text:span><text:span text:style-name="T51_3">from<text:s/></text:span><text:span text:style-name="T51_4">23<text:s/>November</text:span><text:span text:style-name="T51_5"><text:s/>202</text:span><text:span text:style-name="T51_6">1</text:span><text:span text:style-name="T51_7"><text:s/>to<text:s/></text:span><text:span text:style-name="T51_8">31<text:s/>March<text:s/>2028</text:span><text:span text:style-name="T51_9">.</text:span><text:span text:style-name="T51_10"><text:s text:c="2"/>Building<text:s/>on<text:s/>the<text:s/>first<text:s/>phase<text:s/>of<text:s/>the<text:s/>trust<text:s/>fund<text:s/>(2014-2020),<text:s/>which<text:s/>was<text:s/>supported<text:s/>by<text:s/>the<text:s/>UK,<text:s/>the<text:s/>second<text:s/>phase<text:s/>focuses<text:s/>on<text:s/>building<text:s/>and<text:s/>strengthening<text:s/>government-led<text:s/>adaptive<text:s/>social<text:s/>protection<text:s/>systems. </text:span><text:span text:style-name="T51_11"> </text:span><text:span text:style-name="T51_12">Of<text:s/>note,<text:s/>while<text:s/>SASPP<text:s/>covers<text:s/>the<text:s/>six<text:s/>countries<text:s/>of<text:s/>Mali,<text:s/>Mauritania,<text:s/>Burkina<text:s/>Faso,<text:s/>Chad,<text:s/>Niger,<text:s/>and<text:s/>Senegal,<text:s/>FCDO<text:s/>notionally<text:s/>only<text:s/>funds<text:s/>activities<text:s/>in<text:s/>the<text:s/>first<text:s/>five<text:s/>Sahel<text:s/>countries<text:s/>and<text:s/>therefore<text:s/>for<text:s/>the<text:s/>purposes<text:s/>of<text:s/>this<text:s/>annual<text:s/>review<text:s/>it<text:s/>will<text:s/>not<text:s/>include<text:s/>Senegal.<text:s text:c="2"/>It<text:s/>should<text:s/>be<text:s/>recognised<text:s/>that<text:s/>there<text:s/>are<text:s/>numerous<text:s/>synergies<text:s/>in<text:s/>the<text:s/>programmes<text:s/>across<text:s/>the<text:s/>region<text:s/>and<text:s/>therefore<text:s/>activities<text:s/>in<text:s/>Senegal<text:s/>also<text:s/>benefit<text:s/>the<text:s/>other<text:s/>countries,<text:s/>for<text:s/>example<text:s/>in<text:s/>terms<text:s/>of<text:s/>lessons<text:s/>learnt.<text:s/></text:span></text:p>
        </text:list-item>
        <text:list-item>
          <text:p text:style-name="P52"><text:span text:style-name="T52_1">£3<text:s/>million<text:s/>for<text:s/>the<text:s/>Centre<text:s/>of<text:s/>Disaster<text:s/>Protection<text:s/>(CDP)<text:s/>to<text:s/>implement<text:s/>a<text:s/>new<text:s/>project<text:s/>in<text:s/>the<text:s/>Sahel</text:span><text:span text:style-name="T52_2"><text:s/></text:span><text:span text:style-name="T52_3">from<text:s/></text:span><text:span text:style-name="T52_4">01<text:s/></text:span><text:span text:style-name="T52_5">July<text:s/>2021<text:s/>to<text:s/>30<text:s/></text:span><text:span text:style-name="T52_6">June<text:s/></text:span><text:span text:style-name="T52_7">2025</text:span><text:span text:style-name="T52_8">.<text:s/></text:span><text:span text:style-name="T52_9"><text:s/>This<text:s/>project<text:s/>provide</text:span><text:span text:style-name="T52_10">s</text:span><text:span text:style-name="T52_11"><text:s/>independent<text:s/>technical<text:s/>and<text:s/>advisory<text:s/>assistance<text:s/>to<text:s/>support<text:s/>key<text:s/>stakeholders,<text:s/>including<text:s/>governments<text:s/>and<text:s/>the<text:s/>World<text:s/>Bank,<text:s/>to<text:s/>strengthen<text:s/>disaster<text:s/>risk<text:s/>financing<text:s/>in<text:s/>crisis,<text:s/>with<text:s/>a<text:s/>particular<text:s/>focus<text:s/>on<text:s/>climate<text:s/>shocks,<text:s/>and<text:s/>to<text:s/>improve<text:s/>the<text:s/>use<text:s/>of<text:s/>climate<text:s/>data<text:s/>in<text:s/>early<text:s/>warning<text:s/>systems.</text:span></text:p>
        </text:list-item>
      </text:list>
      <text:p text:style-name="P53"/>
      <text:p text:style-name="P54"><text:span text:style-name="T54_1">The<text:s/></text:span><text:span text:style-name="T54_2">programme</text:span><text:span text:style-name="T54_3"><text:s/></text:span><text:span text:style-name="T54_4">leverage</text:span><text:span text:style-name="T54_5">s<text:s/></text:span><text:span text:style-name="T54_6">centrally<text:s/>managed<text:s/>programmes,<text:s/></text:span><text:span text:style-name="T54_7">including<text:s/>STAAR,</text:span><text:span text:style-name="T54_8"><text:s/></text:span><text:span text:style-name="T54_9">and<text:s/></text:span><text:span text:style-name="T54_10">ARCAN</text:span><text:span text:style-name="T54_11"><text:s/></text:span><text:span text:style-name="T54_12">/<text:s/></text:span><text:span text:style-name="T54_13">WISER</text:span><text:span text:style-name="T54_14"><text:note text:note-class="footnote"><text:note-citation/><text:note-body><text:p text:style-name="P55"><text:span text:style-name="T55_1"><text:s/></text:span><text:span text:style-name="T55_2">STAAR<text:s/>is<text:s/>the<text:s/></text:span><text:span text:style-name="T55_3">Social<text:s/>Protection<text:s/>Technical<text:s/>Assistance</text:span><text:span text:style-name="T55_4">,<text:s/>Advice<text:s/>and<text:s/>Resources<text:s/>Facility<text:s/>that<text:s/>is<text:s/>run<text:s/>by<text:s/>the<text:s/>FCDO’s<text:s/>central<text:s/>team<text:s/>and<text:s/></text:span><text:span text:style-name="T55_5">is<text:s/>providing<text:s/>consultant<text:s/>to<text:s/>the<text:s/>SRP<text:s/>to<text:s/>help<text:s/>provide<text:s/>climate<text:s/>and<text:s/>gender<text:s/>expertise.<text:s text:c="2"/></text:span><text:span text:style-name="T55_6">WISER</text:span><text:span text:style-name="T55_7"><text:s/>is<text:s/>the<text:s/>Weather<text:s/>and<text:s/>Climate<text:s/>Information<text:s/>Services<text:s/>for<text:s/>Africa,<text:s/>a<text:s/>component<text:s/>of<text:s/>the<text:s/>CM</text:span><text:span text:style-name="T55_8">F</text:span><text:span text:style-name="T55_9"><text:s/>Africa<text:s/>Regional<text:s/>Climate<text:s/>and<text:s/>Nature<text:s/>Programme<text:s/>(ARCAN).<text:s/>WISER3<text:s/>is<text:s/>extending<text:s/>to<text:s/>West<text:s/>Africa<text:s/>and<text:s/>the<text:s/>Sahel<text:s/>and<text:s/>will<text:s/>support<text:s/>the<text:s/>uptake<text:s/>of<text:s/>weather<text:s/>and<text:s/>climate<text:s/>information<text:s/>services<text:s/>to<text:s/>strengthen<text:s/>resilience<text:s/>through<text:s/>working<text:s/>with<text:s/>regional<text:s/>climate<text:s/>centres<text:s/>and<text:s/>national<text:s/>meteorological<text:s/>and<text:s/>hydrological<text:s/>agencies<text:s/>to<text:s/>strengthen<text:s/>co-production<text:s/>with<text:s/>users</text:span><text:span text:style-name="T55_10">.</text:span></text:p></text:note-body></text:note></text:span><text:span text:style-name="T55_11">,<text:s/>to</text:span><text:span text:style-name="T55_12"><text:s/>build<text:s/>understanding<text:s/>and<text:s/>capacity</text:span><text:span text:style-name="T55_13"><text:s/>around<text:s/>gender<text:s/>and<text:s/>climate<text:s/>and</text:span><text:span text:style-name="T55_14"><text:s/>to<text:s/>use<text:s/>climate<text:s/>information<text:s/>to<text:s/>inform<text:s/>the<text:s/>social<text:s/>protection<text:s/>response<text:s/>in<text:s/>the<text:s/>region.</text:span><text:span text:style-name="T55_15"><text:s text:c="2"/></text:span></text:p>
      <text:p text:style-name="P56"><text:span text:style-name="T56_1">Summary<text:s/>supporting<text:s/>narrative<text:s/>for<text:s/>the<text:s/>overall<text:s/>score<text:s/>in<text:s/>this<text:s/>review<text:s/></text:span><text:span text:style-name="T56_2">[1-2<text:s/>paragraphs]</text:span></text:p>
      <text:p text:style-name="P57"/>
      <text:p text:style-name="P58"><text:span text:style-name="T58_1">Overall,<text:s/>the<text:s/>programme<text:s/>has<text:s/>scored<text:s/>an<text:s/>A.<text:s/>Both<text:s/></text:span><text:span text:style-name="T58_2">partners<text:s/></text:span><text:span text:style-name="T58_3">have<text:s/>performed<text:s/>well,<text:s/>shown<text:s/>good<text:s/>progress<text:s/>and<text:s/>met<text:s/>the<text:s/>majority<text:s/>of<text:s/>the<text:s/>output<text:s/>targets.<text:s/>The<text:s/>FCDO<text:s/>Sahel<text:s/>team<text:s/>has<text:s/>also<text:s/>engaged<text:s/>closely<text:s/>with<text:s/>the<text:s/>centrally<text:s/>managed<text:s/>programme<text:s/></text:span><text:span text:style-name="T58_4">BASIC<text:s/>and<text:s/></text:span><text:span text:style-name="T58_5">its<text:s/></text:span><text:span text:style-name="T58_6">Social<text:s/>Protection<text:s/>helpdesk<text:s/>STA</text:span><text:span text:style-name="T58_7">A</text:span><text:span text:style-name="T58_8">R</text:span><text:span text:style-name="T58_9"><text:s/>and<text:s/>made<text:s/>use<text:s/>of<text:s/>FCDO<text:s/>research<text:s/>and<text:s/>evidence</text:span><text:span text:style-name="T58_10">,</text:span><text:span text:style-name="T58_11"><text:s/>offers<text:s/>to<text:s/>identify<text:s/>opportunities<text:s/>to<text:s/>strengthen<text:s/>performance<text:s/>on<text:s/>cross-cutting<text:s/>outcomes.</text:span><text:span text:style-name="T58_12"><text:s/>The<text:s/>STA</text:span><text:span text:style-name="T58_13">A</text:span><text:span text:style-name="T58_14">R<text:s/>helpdesk<text:s/>has<text:s/>financed<text:s/>three<text:s/>additional<text:s/>consultants<text:s/>to<text:s/>support<text:s/>the<text:s/>World<text:s/>Bank<text:s/>on<text:s/>Climate<text:s/>Resilien</text:span><text:span text:style-name="T58_15">t<text:s/>Livelihoods,<text:s/>Climate<text:s/>and<text:s/>Gender.<text:s/></text:span></text:p>
      <text:p text:style-name="P59"/>
      <text:p text:style-name="P60"><text:span text:style-name="T60_1">The<text:s/>Sahel<text:s/>is<text:s/>one<text:s/>of<text:s/>the<text:s/>poorest,<text:s/>most<text:s/>climate<text:s/>vulnerable<text:s/>and<text:s/>insecure<text:s/>regions<text:s/>in<text:s/>the<text:s/>world.<text:s/></text:span><text:span text:style-name="T60_2">The<text:s/></text:span><text:span text:style-name="T60_3">region<text:s/>has<text:s/>been<text:s/></text:span><text:span text:style-name="T60_4">characterised<text:s/>by<text:s/>instability</text:span><text:span text:style-name="T60_5">,<text:s/>conflict,<text:s/>and<text:s/>crises.<text:s/></text:span><text:span text:style-name="T60_6">These<text:s/>complex<text:s/>situations<text:s/>have<text:s/>exacerbated<text:s/>poverty<text:s/>and<text:s/>insecurity<text:s/>in<text:s/>the<text:s/>region.</text:span><text:span text:style-name="T60_7"><text:s/></text:span><text:span text:style-name="T60_8">This<text:s/>has<text:s/>had<text:s/>an<text:s/>impact<text:s/>on<text:s/>the<text:s/>delivery<text:s/>o</text:span><text:span text:style-name="T60_9">f<text:s/></text:span><text:span text:style-name="T60_10">the<text:s/>social<text:s/></text:span><text:span text:style-name="T60_11">protection<text:s/>programming<text:s/>in<text:s/>the<text:s/>region,<text:s/>which<text:s/>has<text:s/>mixed<text:s/>results.</text:span><text:span text:style-name="T60_12"><text:s/></text:span></text:p>
      <text:p text:style-name="P61"/>
      <table:table table:style-name="Table4">
        <table:table-column table:style-name="Column15"/>
        <table:table-column table:style-name="Column16"/>
        <table:table-row table:style-name="Row9">
          <table:table-cell table:style-name="Cell38">
            <text:p text:style-name="P62"><text:span text:style-name="T62_1">Burkina<text:s/>Faso<text:s/></text:span></text:p>
          </table:table-cell>
          <table:table-cell table:style-name="Cell39">
            <text:p text:style-name="P63"><text:span text:style-name="T63_1">The<text:s/>s</text:span><text:span text:style-name="T63_2">ecurity<text:s/>situation<text:s/></text:span><text:span text:style-name="T63_3">h</text:span><text:span text:style-name="T63_4">as<text:s/>deteriorated<text:s/>as<text:s/>has<text:s/>mistrust<text:s/></text:span><text:span text:style-name="T63_5">of<text:s/></text:span><text:span text:style-name="T63_6">western<text:s/>countries<text:s/>and<text:s/>organisations.<text:s/>In<text:s/>December<text:s/>2023<text:s/>the<text:s/>government<text:s/>paused<text:s/>all<text:s/>cash<text:s/>transfers<text:s/>financed<text:s/>by<text:s/>the<text:s/>World<text:s/>Bank<text:s/>and<text:s/>all<text:s/>other<text:s/>development<text:s/>and<text:s/>humanitarian<text:s/>actors.<text:s/></text:span></text:p>
          </table:table-cell>
        </table:table-row>
        <table:table-row table:style-name="Row10">
          <table:table-cell table:style-name="Cell40">
            <text:p text:style-name="P64"><text:span text:style-name="T64_1">Chad</text:span></text:p>
          </table:table-cell>
          <table:table-cell table:style-name="Cell41">
            <text:p text:style-name="P65"><text:span text:style-name="T65_1">A<text:s/>ne</text:span><text:span text:style-name="T65_2">w<text:s/>IDA<text:s/>financed<text:s/>social<text:s/>protection<text:s/>progra</text:span><text:span text:style-name="T65_3">m</text:span><text:span text:style-name="T65_4">me<text:s/>agreed<text:s/></text:span><text:span text:style-name="T65_5">in<text:s/>2024,<text:s/>expected<text:s/>to<text:s/>start<text:s/>in<text:s/>November<text:s/>it<text:s/>will<text:s/>target<text:s/>the<text:s/>poorest<text:s/>15%<text:s/>of<text:s/>the<text:s/>population<text:s/>as<text:s/>well<text:s/>as<text:s/>refugees<text:s/>and<text:s/>host<text:s/>communities.<text:s/></text:span></text:p>
          </table:table-cell>
        </table:table-row>
        <table:table-row table:style-name="Row11">
          <table:table-cell table:style-name="Cell42">
            <text:p text:style-name="P66"><text:span text:style-name="T66_1">Mali</text:span></text:p>
          </table:table-cell>
          <table:table-cell table:style-name="Cell43">
            <text:p text:style-name="P67"><text:span text:style-name="T67_1">The<text:s/>IDA<text:s/>financed<text:s/>social<text:s/>protection<text:s/>programme<text:s/>came<text:s/>to<text:s/>an<text:s/>end<text:s/>in<text:s/>2023.<text:s/>A<text:s/>World<text:s/></text:span><text:span text:style-name="T67_2">B</text:span><text:span text:style-name="T67_3">ank<text:s/>agricultural<text:s/>programme<text:s/></text:span><text:span text:style-name="T67_4">is<text:s/>utilising<text:s/>the<text:s/>social<text:s/>registry<text:s/>and<text:s/>making<text:s/>cash<text:s/>payments.<text:s/>Analytical<text:s/>and<text:s/>technical<text:s/>assistance<text:s/>is<text:s/>continuing<text:s/></text:span><text:span text:style-name="T67_5">to<text:s/>lay<text:s/>the<text:s/>groundwork<text:s/>for<text:s/>future<text:s/>programmes.<text:s/></text:span></text:p>
          </table:table-cell>
        </table:table-row>
        <table:table-row table:style-name="Row12">
          <table:table-cell table:style-name="Cell44">
            <text:p text:style-name="P68"><text:span text:style-name="T68_1">Mauritania</text:span></text:p>
          </table:table-cell>
          <table:table-cell table:style-name="Cell45">
            <text:p text:style-name="P69"><text:span text:style-name="T69_1">H</text:span><text:span text:style-name="T69_2">as<text:s/></text:span><text:span text:style-name="T69_3">advanced<text:s/>the<text:s/>institutionalization<text:s/>of<text:s/>the<text:s/>national<text:s/>safety<text:s/>net<text:s/>program<text:s/>through<text:s/>a<text:s/>decree<text:s/>in<text:s/>April<text:s/>2024<text:s/>and<text:s/>led<text:s/>to<text:s/>an<text:s/>increase<text:s/>in<text:s/>government<text:s/>ownership<text:s/>and<text:s/>financing<text:s/>of<text:s/>the<text:s/>shock<text:s/>response<text:s/>programs.</text:span><text:span text:style-name="T69_4"><text:s/></text:span><text:span text:style-name="T69_5">The<text:s/>government<text:s/>has<text:s/>revised<text:s/>the<text:s/>national<text:s/></text:span><text:span text:style-name="T69_6">social<text:s/>protection<text:s/>strategy</text:span><text:span text:style-name="T69_7">.<text:s/></text:span></text:p>
          </table:table-cell>
        </table:table-row>
        <table:table-row table:style-name="Row13">
          <table:table-cell table:style-name="Cell46">
            <text:p text:style-name="P70"><text:span text:style-name="T70_1">Niger</text:span></text:p>
          </table:table-cell>
          <table:table-cell table:style-name="Cell47">
            <text:p text:style-name="P71"><text:span text:style-name="T71_1">In<text:s/>Niger<text:s/>following<text:s/>the<text:s/>military<text:s/>coup<text:s/>in<text:s/>July<text:s/>2023</text:span><text:span text:style-name="T71_2"><text:s/></text:span><text:span text:style-name="T71_3">direct<text:s/>financing<text:s/>from<text:s/>the<text:s/>World<text:s/>Bank,<text:s/>was<text:s/>paused</text:span><text:span text:style-name="T71_4">.<text:s/></text:span><text:span text:style-name="T71_5">In<text:s/>May<text:s/>2024<text:s/>the<text:s/>World<text:s/>Bank<text:s/>agreed<text:s/>to<text:s/>resume<text:s/>working<text:s/>through<text:s/>the<text:s/>Niger<text:s/>government<text:s/>and<text:s/>it<text:s/>has<text:s/>been<text:s/>agreed</text:span><text:span text:style-name="T71_6"><text:s/>(in<text:s/>principle)</text:span><text:span text:style-name="T71_7"><text:s/>that<text:s/>the<text:s/>social<text:s/>protection<text:s/>programme<text:s/>will<text:s/>resume.</text:span><text:span text:style-name="T71_8"><text:s/></text:span></text:p>
          </table:table-cell>
        </table:table-row>
      </table:table>
      <text:p text:style-name="P72"/>
      <text:p text:style-name="P73"><text:span text:style-name="T73_1">World<text:s/>Bank<text:s/>staff<text:s/>working<text:s/>on<text:s/>the<text:s/>SASPP<text:s/></text:span><text:span text:style-name="T73_2">programme<text:s/>were<text:s/>interviewed<text:s/></text:span><text:span text:style-name="T73_3">as<text:s/>part<text:s/>of</text:span><text:span text:style-name="T73_4"><text:s/>the<text:s/></text:span><text:span text:style-name="T73_5">annual<text:s/>review.<text:s/></text:span><text:span text:style-name="T73_6">The<text:s/>staff<text:s/>all<text:s/>highlighted<text:s/>the<text:s/></text:span><text:span text:style-name="T73_7">importance<text:s/></text:span><text:span text:style-name="T73_8">of<text:s/>the<text:s/>SASPP<text:s/></text:span><text:span text:style-name="T73_9">programme<text:s/></text:span><text:span text:style-name="T73_10">in<text:s/></text:span><text:span text:style-name="T73_11">supporting<text:s/>the<text:s/>World<text:s/></text:span><text:span text:style-name="T73_12">Bank<text:s/>to<text:s/>continue<text:s/>to<text:s/></text:span><text:span text:style-name="T73_13">deliver<text:s/></text:span><text:span text:style-name="T73_14">capacity<text:s/></text:span><text:span text:style-name="T73_15">development<text:s/>and<text:s/>add<text:s/>additional<text:s/>staff<text:s/>in<text:s/></text:span><text:span text:style-name="T73_16">countries<text:s/>that<text:s/></text:span><text:span text:style-name="T73_17">have<text:s/>been<text:s/>able<text:s/>to<text:s/></text:span><text:span text:style-name="T73_18">support<text:s/></text:span><text:span text:style-name="T73_19">negotiations<text:s/>to<text:s/></text:span><text:span text:style-name="T73_20">deliver,<text:s/>and<text:s/></text:span><text:span text:style-name="T73_21">finance<text:s/></text:span><text:span text:style-name="T73_22">adaptive<text:s/>social<text:s/></text:span><text:span text:style-name="T73_23">protection<text:s/></text:span><text:span text:style-name="T73_24">in</text:span><text:span text:style-name="T73_25"><text:s/>Fragility,<text:s/>Conflict<text:s/>and<text:s/>Violence</text:span><text:span text:style-name="T73_26"><text:s/></text:span><text:span text:style-name="T73_27">(</text:span><text:span text:style-name="T73_28">FCV</text:span><text:span text:style-name="T73_29">)</text:span><text:span text:style-name="T73_30"><text:s/></text:span><text:span text:style-name="T73_31">countries.<text:s/></text:span><text:span text:style-name="T73_32">The</text:span><text:span text:style-name="T73_33"><text:s/></text:span><text:span text:style-name="T73_34">World<text:s/>Banks<text:s/></text:span><text:span text:style-name="T73_35">limited<text:s/></text:span><text:span text:style-name="T73_36">staffing<text:s/></text:span><text:span text:style-name="T73_37">approach<text:s/>to<text:s/></text:span><text:span text:style-name="T73_38">many<text:s/>programmes</text:span><text:span text:style-name="T73_39">,<text:s/></text:span><text:span text:style-name="T73_40">mainly<text:s/>with<text:s/>a<text:s/>focus<text:s/>on<text:s/>oversight<text:s/>has<text:s/>adapted<text:s/>through<text:s/>the<text:s/>SASPP.<text:s/>The</text:span><text:span text:style-name="T73_41"><text:s/>SASPP</text:span><text:span text:style-name="T73_42"><text:s/></text:span><text:span text:style-name="T73_43">has<text:s/></text:span><text:span text:style-name="T73_44">significantly<text:s/>increased<text:s/></text:span><text:span text:style-name="T73_45">the<text:s/></text:span><text:span text:style-name="T73_46">capacity<text:s/>of<text:s/>the<text:s/></text:span><text:span text:style-name="T73_47">teams<text:s/></text:span><text:span text:style-name="T73_48">to<text:s/>work<text:s/></text:span><text:span text:style-name="T73_49">in<text:s/></text:span><text:span text:style-name="T73_50">these<text:s/>sensitive<text:s/></text:span><text:span text:style-name="T73_51">situations</text:span><text:span text:style-name="T73_52">,</text:span><text:span text:style-name="T73_53"><text:s/></text:span><text:span text:style-name="T73_54">(</text:span><text:span text:style-name="T73_55">increasing<text:s/>the<text:s/></text:span><text:span text:style-name="T73_56">understanding<text:s/></text:span><text:span text:style-name="T73_57">within</text:span><text:span text:style-name="T73_58"><text:s/>the<text:s/>teams<text:s/>of<text:s/></text:span><text:span text:style-name="T73_59">the<text:s/>conflict<text:s/>dynamics,<text:s/></text:span><text:span text:style-name="T73_60">political<text:s/></text:span><text:span text:style-name="T73_61">economy,<text:s/>and</text:span><text:span text:style-name="T73_62"><text:s/></text:span><text:span text:style-name="T73_63">humanitarian<text:s/>systems)</text:span><text:span text:style-name="T73_64"><text:s/></text:span><text:span text:style-name="T73_65">and<text:s/>to<text:s/>coordinate<text:s/></text:span><text:span text:style-name="T73_66">effectively<text:s/>with<text:s/></text:span><text:span text:style-name="T73_67">other<text:s/>actors,<text:s/></text:span><text:span text:style-name="T73_68">including<text:s/></text:span><text:span text:style-name="T73_69">WFP,<text:s/>UNICEF</text:span><text:span text:style-name="T73_70">,</text:span><text:span text:style-name="T73_71"><text:s/>and<text:s/></text:span><text:span text:style-name="T73_72">the<text:s/>IMF</text:span><text:span text:style-name="T73_73">.<text:s/></text:span><text:span text:style-name="T73_74">This<text:s/>was<text:s/>noted<text:s/>in<text:s/>the<text:s/>World<text:s/>Bank’s<text:s/>internal<text:s/>evaluation<text:s/>on<text:s/>adaptive<text:s/>social<text:s/>protection<text:s/>carried<text:s/>out<text:s/>by<text:s/>the<text:s/>World<text:s/>Bank’s<text:s/>Independent<text:s/>Evaluation<text:s/>Group</text:span><text:span text:style-name="T73_75"><text:s/>(2024)</text:span><text:span text:style-name="T73_76">.<text:s text:c="2"/></text:span></text:p>
      <text:p text:style-name="P74"/>
      <text:p text:style-name="P75"><text:span text:style-name="T75_1">“</text:span><text:span text:style-name="T75_2">The<text:s/>biggest<text:s/>overall<text:s/>positive<text:s/>change<text:s/>happened<text:s/>when<text:s/>the<text:s/>team<text:s/>on<text:s/>the<text:s/>ground<text:s/>was<text:s/>extended,<text:s/>and<text:s/>a<text:s/>humanitarian<text:s/>post<text:s/>was<text:s/>added.<text:s/>This<text:s/>resulted<text:s/>in<text:s/>a<text:s/>much<text:s/>better<text:s/>systemic<text:s/>integration<text:s/>of<text:s/>the<text:s/>World<text:s/>Bank’s<text:s/>work<text:s/>on<text:s/>Adaptive<text:s/>Social<text:s/>Protection<text:s/>and<text:s/>strong<text:s/>alignment<text:s/>with<text:s/>other<text:s/>elements<text:s/>of<text:s/>shock-response<text:s/>in<text:s/>the<text:s/>country.<text:s/>Numerous<text:s/>key<text:s/>informants<text:s/>mentioned<text:s/>the<text:s/>positive<text:s/>changes<text:s/>when<text:s/>the<text:s/>humanitarian<text:s/>expert<text:s/>arrived.<text:s/>They<text:s/>underlined<text:s/>the<text:s/>added<text:s/>value<text:s/>of<text:s/>having<text:s/>a<text:s/>dedicated<text:s/>person<text:s/>working<text:s/>on<text:s/>Adaptive<text:s/>Social<text:s/>Protection<text:s/>(ASP),<text:s/>being<text:s/>the<text:s/>‘face’<text:s/>of<text:s/>the<text:s/>World<text:s/>Bank<text:s/>for<text:s/>it,<text:s/>showing<text:s/>continuous<text:s/>presence<text:s/>in<text:s/>coordination<text:s/>fora,<text:s/>being<text:s/>steadily<text:s/>engaged<text:s/>with<text:s/>other<text:s/>partners</text:span><text:span text:style-name="T75_3">,</text:span><text:span text:style-name="T75_4"><text:s/>and<text:s/>strongly<text:s/></text:span><text:span text:style-name="T75_5">trusted</text:span><text:span text:style-name="T75_6"><text:s/>by<text:s/>them.”</text:span></text:p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><text:span text:style-name="T86_1">Country<text:s/>Update</text:span><text:span text:style-name="T86_2"><text:s/>on<text:s/>implementation<text:s/>of<text:s/>Social<text:s/>Safety<text:s/>Nets:</text:span></text:p>
      <text:p text:style-name="P87"/>
      <text:p text:style-name="P88"><text:span text:style-name="T88_1">T</text:span><text:span text:style-name="T88_2">he<text:s/>security<text:s/>situation<text:s/>in<text:s/></text:span><text:span text:style-name="T88_3">Burkina<text:s/>Faso</text:span><text:span text:style-name="T88_4"><text:s/>has<text:s/>deteriorated<text:s/>significantly<text:s/>and<text:s/>remains<text:s/>unstable<text:s/>following<text:s/>the<text:s/>military<text:s/>coup<text:s/>in<text:s/>September<text:s/>2022.<text:s/></text:span><text:span text:style-name="T88_5">Estimates<text:s/>suggest<text:s/>that<text:s/>the<text:s/>government<text:s/>currently<text:s/>controls<text:s/>about<text:s/>60<text:s/>percent<text:s/>of<text:s/>its<text:s/>territory,<text:s/>rendering<text:s/>many<text:s/>poor<text:s/>and<text:s/>vulnerable<text:s/>areas<text:s/>of<text:s/>the<text:s/>country<text:s/>inaccessible<text:s/>to<text:s/>government-implemented<text:s/>service<text:s/>delivery.<text:s/>Despite<text:s/>the<text:s/>deteriorating<text:s/>humanitarian<text:s/>situation,<text:s/>cash-based<text:s/>assistance<text:s/>was<text:s/>suspended<text:s/>by<text:s/>the<text:s/>government<text:s/>at<text:s/>the<text:s/>end<text:s/>of<text:s/>2023.<text:s/>Since<text:s/>the<text:s/>suspension,<text:s/>a<text:s/>dialogue<text:s/>to<text:s/>dispel<text:s/>myths<text:s/>about<text:s/>cash-based<text:s/>assistance<text:s/>and<text:s/>improve<text:s/>coordination<text:s/>among<text:s/>actors<text:s/>has<text:s/>been<text:s/>ongoing<text:s/>with<text:s/>WFP,<text:s/>UNICEF<text:s/>and<text:s/>other<text:s/>actors.<text:s/>An<text:s/>interministerial<text:s/>order<text:s/>establishing<text:s/>common<text:s/>principles<text:s/>for<text:s/>cash-based<text:s/>programming<text:s/>has<text:s/>been<text:s/>drafted<text:s/>and<text:s/>is<text:s/>awaiting<text:s/>minister's<text:s/>signatures.</text:span><text:span text:style-name="T88_6"><text:s/></text:span><text:span text:style-name="T88_7">Before<text:s/>the<text:s/>pause,<text:s/>Burkina<text:s/>Faso<text:s/>had<text:s/>made<text:s/>substantial<text:s/>progress<text:s/>and<text:s/>had<text:s/>established<text:s/>a<text:s/>national<text:s/>safety<text:s/>net<text:s/>programme<text:s/>called<text:s/>the</text:span><text:span text:style-name="T88_8">Programme<text:s/>d’appui<text:s/>à<text:s/>l’Autonomisation<text:s/>des<text:s/>Ménages<text:s/>Pauvres<text:s/>et<text:s/>Vulnérables<text:s/>(PAMPV).<text:s/>There<text:s/>was<text:s/>an<text:s/>established<text:s/>long-term<text:s/>vision<text:s/>for<text:s/>the<text:s/>sector<text:s/>and<text:s/>a<text:s/>social<text:s/>registry<text:s/>that<text:s/>was<text:s/>rolled<text:s/>out<text:s/>effectively<text:s/>in<text:s/>two<text:s/>regions.</text:span></text:p>
      <text:p text:style-name="P89"/>
      <text:p text:style-name="P90"><text:span text:style-name="T90_1">In<text:s/></text:span><text:span text:style-name="T90_2">Chad<text:s/></text:span><text:span text:style-name="T90_3">there<text:s/>is<text:s/>strong<text:s/>ownership<text:s/>of<text:s/>the<text:s/>ASP<text:s/>agenda<text:s/>by<text:s/>the<text:s/>government,<text:s/>which<text:s/>aims<text:s/>to<text:s/>extend<text:s/>a<text:s/>national<text:s/>safety<text:s/>net<text:s/>program<text:s/>to<text:s/>the<text:s/>entire<text:s/>territory,<text:s/>aiming<text:s/>to<text:s/>support<text:s/>approximately<text:s/>one<text:s/>million<text:s/>Chadians<text:s/>living<text:s/>in<text:s/>extreme<text:s/>poverty.<text:s/>The<text:s/>country<text:s/>is<text:s/>grappling<text:s/>with<text:s/>the<text:s/>impact<text:s/>of<text:s/>instability<text:s/>originating<text:s/>from<text:s/>neighbouring<text:s/>countries,<text:s/>resulting<text:s/>in<text:s/>the<text:s/>presence<text:s/>in<text:s/>April<text:s/>2024<text:s/>of<text:s/>more<text:s/>than<text:s/>1.2<text:s/>million<text:s/>refugees<text:s/>from<text:s/>Sudan.<text:s/>The<text:s/>recently<text:s/>approved<text:s/>new<text:s/>IDA<text:s/>programme<text:s/>includes<text:s/>extensive<text:s/>support<text:s/>to<text:s/>the<text:s/>poorest<text:s/>of<text:s/>the<text:s/>population<text:s/>and<text:s/>extensive<text:s/>financing<text:s/>to<text:s/>support<text:s/>refugees<text:s/>and<text:s/>host<text:s/>communities.<text:s/>Chad<text:s/>faces<text:s/>one<text:s/>of<text:s/>the<text:s/>highest<text:s/>levels<text:s/>of<text:s/>food<text:s/>insecurity<text:s/>in<text:s/>the<text:s/>world,<text:s/>with<text:s/>an<text:s/>estimated<text:s/>16<text:s/>percent<text:s/>of<text:s/>the<text:s/>population<text:s/>expected<text:s/>to<text:s/>be<text:s/>severely<text:s/>food<text:s/>insecure<text:s/>during<text:s/>the<text:s/>2024<text:s/>lean<text:s/>season<text:s/>due<text:s/>to<text:s/>poor<text:s/>agricultural<text:s/>production<text:s/>resulting<text:s/>from<text:s/>drought.<text:s/></text:span></text:p>
      <text:p text:style-name="P91"/>
      <text:p text:style-name="P92"><text:span text:style-name="T92_1">In<text:s/></text:span><text:span text:style-name="T92_2">Mali,</text:span><text:span text:style-name="T92_3"><text:s/>t</text:span><text:span text:style-name="T92_4">he<text:s/>ASP<text:s/>World<text:s/>Bank<text:s/>engagement<text:s/>in<text:s/>Mali<text:s/>was<text:s/>anchored<text:s/>in<text:s/>the<text:s/>Emergency<text:s/>Social<text:s/>Safety<text:s/>Net<text:s/>(Jigisemejiri)<text:s/>project,<text:s/>approved<text:s/>in<text:s/>2013<text:s/>and<text:s/>closed<text:s/>in<text:s/>2023.<text:s/>With<text:s/>a<text:s/>total<text:s/>of<text:s/>US$134.4<text:s/>million<text:s/>in<text:s/>funding,<text:s/>including<text:s/>US$12.4<text:s/>million<text:s/>from<text:s/>the<text:s/>SASPP<text:s/>MDTF,<text:s/>the<text:s/>project<text:s/>has<text:s/>provided<text:s/>103,541<text:s/>households<text:s/>with<text:s/>safety<text:s/>nets,<text:s/>such<text:s/>as<text:s/>cash<text:s/>transfers<text:s/>and<text:s/>income<text:s/>generating<text:s/>activities,<text:s/>and<text:s/>provided<text:s/>lean<text:s/>season<text:s/>support<text:s/>to<text:s/>30,000<text:s/>households<text:s/>(about<text:s/>180,000<text:s/>individuals).</text:span><text:span text:style-name="T92_5"><text:s/></text:span><text:span text:style-name="T92_6">Despite<text:s/>the<text:s/>closing<text:s/>of<text:s/>the<text:s/>project,<text:s/>engagement<text:s/>in<text:s/>Mali<text:s/>continues<text:s/>through<text:s/>operational<text:s/>and<text:s/>analytical<text:s/>activities.<text:s/>On<text:s/>the<text:s/>operational<text:s/>front,<text:s/>the<text:s/>Mali<text:s/>Dry<text:s/>Land<text:s/>Development<text:s/>Project<text:s/>(PDAZAM),<text:s/>led<text:s/>by<text:s/>the<text:s/>Agriculture<text:s/>GP</text:span><text:span text:style-name="T92_7">,<text:s/></text:span><text:span text:style-name="T92_8">includes<text:s/>a<text:s/>social<text:s/>protection<text:s/>component<text:s/>aimed<text:s/>at<text:s/>strengthening<text:s/>household<text:s/>resilience<text:s/>through<text:s/>cash<text:s/>transfers<text:s/>and<text:s/>enhancing<text:s/>agricultural<text:s/>productivity<text:s/>through<text:s/>economic<text:s/>inclusion<text:s/>initiatives.<text:s/>The<text:s/>systems<text:s/>developed<text:s/>under<text:s/>the<text:s/>project</text:span><text:span text:style-name="T92_9"><text:s/></text:span><text:span text:style-name="T92_10">are<text:s/>used<text:s/>by<text:s/>the<text:s/>PDAZAM<text:s/>project<text:s/>to<text:s/>reach<text:s/>nearly<text:s/>70,000<text:s/>individuals<text:s/>with<text:s/>regular<text:s/>cash<text:s/>transfers.<text:s/></text:span><text:span text:style-name="T92_11">T</text:span><text:span text:style-name="T92_12">he<text:s/>analytical<text:s/>engagement<text:s/>focused<text:s/>on<text:s/>establishing<text:s/>the<text:s/>knowledge<text:s/>base<text:s/>for<text:s/>future<text:s/>operational<text:s/>engagements<text:s/>and<text:s/>bringing<text:s/>the<text:s/>social<text:s/>protection<text:s/>agenda<text:s/>to<text:s/>a<text:s/>much<text:s/>broader<text:s/>audience</text:span><text:span text:style-name="T92_13">.<text:s/></text:span></text:p>
      <text:p text:style-name="P93"/>
      <text:p text:style-name="P94"><text:span text:style-name="T94_1">Mauritania</text:span><text:span text:style-name="T94_2"><text:s/>with<text:s/>stability<text:s/>and<text:s/>political<text:s/>support<text:s/>has<text:s/>made<text:s/>substantial<text:s/>progress<text:s/>in<text:s/>sector<text:s/>including<text:s/>in<text:s/>revising<text:s/>the<text:s/>governments<text:s/>social<text:s/>protection<text:s/>strategy<text:s/>and<text:s/>a<text:s/>commitment<text:s/>to<text:s/>increasing<text:s/>domestic<text:s/>financing,<text:s/>accounting<text:s/>for<text:s/></text:span><text:span text:style-name="T94_3">50</text:span><text:span text:style-name="T94_4">%<text:s/>of<text:s/>the<text:s/>cash<text:s/>response<text:s/>in<text:s/>the<text:s/>2024<text:s/>national<text:s/>response<text:s/>plan.<text:s/></text:span><text:span text:style-name="T94_5">The<text:s/>SASPP<text:s/>activities<text:s/>in<text:s/>Mauritania<text:s/>are<text:s/>rooted<text:s/>in<text:s/>the<text:s/>Social<text:s/>Safety<text:s/>Net<text:s/>System<text:s/>Project<text:s/>II,<text:s/>which<text:s/>has<text:s/>seen<text:s/>two<text:s/>additional<text:s/>financing<text:s/>programmes<text:s/></text:span><text:span text:style-name="T94_6">to<text:s/>support<text:s/>the<text:s/>COVID-19<text:s/>pandemic<text:s/>response<text:s/>and<text:s/>later<text:s/>to<text:s/>expand<text:s/>coverage<text:s/>to<text:s/>include<text:s/>additional<text:s/>refugees,<text:s/>strengthen<text:s/>the<text:s/>shock<text:s/>response<text:s/>system,<text:s/>and<text:s/>advance<text:s/>the<text:s/>disaster<text:s/>risk<text:s/>financing<text:s/>agenda.<text:s/></text:span><text:span text:style-name="T94_7">C</text:span><text:span text:style-name="T94_8">lose<text:s/>collaboration<text:s/>with<text:s/>the<text:s/>IMF<text:s/>advanced<text:s/>the<text:s/>institutionalization<text:s/>of<text:s/>the<text:s/>national<text:s/>safety<text:s/>net<text:s/>program<text:s/>through<text:s/>a<text:s/>decree<text:s/>in<text:s/>April<text:s/>2024<text:s/>and<text:s/>led<text:s/>to<text:s/>an<text:s/>increase<text:s/>in<text:s/>government<text:s/>ownership<text:s/>and<text:s/>financing<text:s/>of<text:s/>the<text:s/>shock<text:s/>response<text:s/>programs.</text:span></text:p>
      <text:p text:style-name="P95"/>
      <text:p text:style-name="P96"><text:span text:style-name="T96_1">In<text:s/></text:span><text:span text:style-name="T96_2">Niger</text:span><text:span text:style-name="T96_3"><text:s/>the<text:s/>political<text:s/>situation<text:s/>remains<text:s/>unstable<text:s/>following<text:s/>the<text:s/>military<text:s/>coup<text:s/>in<text:s/>July<text:s/>2023.<text:s text:c="2"/>Due<text:s/>to<text:s/>the<text:s/>coup<text:s/>direct<text:s/>financing<text:s/>from<text:s/>the<text:s/>World<text:s/>Bank,<text:s/>and<text:s/>others<text:s/>working<text:s/>directly<text:s/>through<text:s/>government<text:s/>was<text:s/>paused<text:s/>in<text:s/>Niger,<text:s/>to<text:s/>ensure<text:s/>that<text:s/>no<text:s/>donor<text:s/>money<text:s/>was<text:s/>utilised<text:s/>incorrectly<text:s/>and<text:s/>assess<text:s/>the<text:s/>new<text:s/>political<text:s/>and<text:s/>economic<text:s/>situations.<text:s/>This<text:s/>resulted<text:s/>in<text:s/>a<text:s/>pause<text:s/>in<text:s/>delivery<text:s/>of<text:s/>cash<text:s/>transfers<text:s/>and<text:s/>all<text:s/>other<text:s/>direct<text:s/>transfers<text:s/>to<text:s/>the<text:s/>governments<text:s/>whilst<text:s/>a<text:s/>new<text:s/>assessment<text:s/>was<text:s/>completed.<text:s/>Technical<text:s/>work<text:s/>capacity<text:s/>building<text:s/>civil<text:s/>servants<text:s/>and<text:s/>system<text:s/>building<text:s/>continued.<text:s/>In<text:s/>May<text:s/>2024<text:s/>the<text:s/>World<text:s/>Bank<text:s/>agreed<text:s/>to<text:s/>resume<text:s/>working<text:s/>through<text:s/>the<text:s/>Niger<text:s/>government<text:s/>and<text:s/>it<text:s/>has<text:s/>been<text:s/>agreed<text:s/>that<text:s/>the<text:s/>social<text:s/>protection<text:s/>programme<text:s/>will<text:s/>resume.</text:span></text:p>
      <text:p text:style-name="P97"/>
      <text:p text:style-name="P98"/>
      <text:p text:style-name="P99"/>
      <text:p text:style-name="P100"/>
      <text:p text:style-name="P101"/>
      <text:p text:style-name="P102"/>
      <text:p text:style-name="P103"><text:span text:style-name="T103_1">Major<text:s/>lessons<text:s/>and<text:s/>recommendations<text:s/>for<text:s/>the<text:s/>year<text:s/>ahead<text:s/></text:span><text:span text:style-name="T103_2">[1/2<text:s/>page]</text:span></text:p>
      <text:p text:style-name="P104"/>
      <table:table table:style-name="Table5">
        <table:table-column table:style-name="Column17"/>
        <table:table-column table:style-name="Column18"/>
        <table:table-row table:style-name="Row14">
          <table:table-cell table:style-name="Cell48">
            <text:p text:style-name="P105"><text:span text:style-name="T105_1">Recommendation<text:s/>from<text:s/>AR<text:s/>2023</text:span></text:p>
          </table:table-cell>
          <table:table-cell table:style-name="Cell49">
            <text:p text:style-name="P106"><text:span text:style-name="T106_1">Update</text:span></text:p>
          </table:table-cell>
        </table:table-row>
        <table:table-row table:style-name="Row15">
          <table:table-cell table:style-name="Cell50">
            <text:p text:style-name="P107"><text:span text:style-name="T107_1">The<text:s/>World<text:s/>Bank<text:s/>should<text:s/>provide<text:s/>regular<text:s/>updates<text:s/>on<text:s/>the<text:s/>implementation<text:s/>of<text:s/>the<text:s/>recommendations<text:s/>identified<text:s/>in<text:s/>the<text:s/>regional<text:s/>stress<text:s/>test<text:s/>reports<text:s/>–<text:s/>ideally<text:s/>this<text:s/>would<text:s/>be<text:s/>woven<text:s/>into<text:s/>the<text:s/>next<text:s/>SASPP<text:s/>annual<text:s/>report.<text:s text:c="2"/>While<text:s/>it<text:s/>is<text:s/>recognised<text:s/>that<text:s/>logframe<text:s/>indicators<text:s/>are<text:s/>unlikely<text:s/>to<text:s/>change<text:s/>to<text:s/>any<text:s/>great<text:s/>extent<text:s/>for<text:s/>the<text:s/>remainder<text:s/>of<text:s/>phase<text:s/>II<text:s/>of<text:s/>the<text:s/>programme,<text:s/>for<text:s/>phase<text:s/>III,<text:s/>which<text:s/>is<text:s/>due<text:s/>to<text:s/>start<text:s/>in<text:s/>2025,<text:s/>it<text:s/>is<text:s/>recommended<text:s/>that,<text:s/>in<text:s/>order<text:s/>to<text:s/>ensure<text:s/>climate<text:s/>is<text:s/>mainstreamed,<text:s/>climate<text:s/>indicators<text:s/>are<text:s/>used<text:s/>to<text:s/>show<text:s/>progress<text:s/>across<text:s/>the<text:s/>four<text:s/>building<text:s/>blocks<text:s/>as<text:s/>suggested<text:s/>by<text:s/>the<text:s/>CMF<text:s/>report.</text:span></text:p>
          </table:table-cell>
          <table:table-cell table:style-name="Cell51">
            <text:p text:style-name="P108"><text:span text:style-name="T108_1">Progress<text:s/>made<text:s/>through<text:s/>the<text:s/>STAAR<text:s/>consultant</text:span><text:span text:style-name="T108_2">s.<text:s text:c="2"/></text:span><text:span text:style-name="T108_3">The<text:s/>STA</text:span><text:span text:style-name="T108_4">A</text:span><text:span text:style-name="T108_5">R<text:s/>helpdesk<text:s/>has<text:s/>financed<text:s/>three<text:s/>additional<text:s/>consultants<text:s/>to<text:s/>support<text:s/>the<text:s/>World<text:s/>Bank<text:s/>on<text:s/>Climate<text:s/>Resilient<text:s/>Livelihoods,<text:s/>Climate<text:s/>MEL<text:s/>and<text:s/>Gender.<text:s/>They<text:s/>are<text:s/>supporting<text:s/>the<text:s/>design<text:s/>of<text:s/>the<text:s/>phase<text:s/>3<text:s/>of<text:s/>the<text:s/>SASPP<text:s/>programme.<text:s/></text:span></text:p>
          </table:table-cell>
        </table:table-row>
        <table:table-row table:style-name="Row16">
          <table:table-cell table:style-name="Cell52">
            <text:p text:style-name="P109"><text:span text:style-name="T109_1">FCDO<text:s/>should<text:s/>add<text:s/>ICF<text:s/>(International<text:s/>Climate<text:s/>Finance)<text:s/>indicators<text:s/>to<text:s/>the<text:s/>SRP<text:s/>logframe,<text:s/>based<text:s/>on<text:s/>recommendations<text:s/>from<text:s/>CMF,<text:s/>to<text:s/>ensure<text:s/>the<text:s/>programme<text:s/>can<text:s/>improve<text:s/>its<text:s/>reporting<text:s/>against<text:s/>ICF<text:s/>commitments<text:s/>from<text:s/>next<text:s/>financial<text:s/>year.</text:span></text:p>
          </table:table-cell>
          <table:table-cell table:style-name="Cell53">
            <text:p text:style-name="P110"><text:span text:style-name="T110_1">I</text:span><text:span text:style-name="T110_2">n<text:s/>discussions<text:s/>with<text:s/>the<text:s/>World<text:s/>Bank,<text:s/>and<text:s/>due<text:s/>to<text:s/>a<text:s/>third<text:s/>phase<text:s/>of<text:s/>SASPP<text:s/>starting<text:s/>in<text:s/>Jan<text:s/>2025,<text:s/></text:span><text:span text:style-name="T110_3">it<text:s/>was<text:s/>understood<text:s/>that<text:s/></text:span><text:span text:style-name="T110_4">adding<text:s/>ICF<text:s/>indicators<text:s/>to<text:s/>the<text:s/>Logframe<text:s/>was<text:s/>not<text:s/>likely<text:s/>to<text:s/>happen<text:s/>for<text:s/>the<text:s/>current<text:s/>phase.<text:s text:c="2"/>Instead,<text:s/>through<text:s/>the<text:s/>STAAR<text:s/>consultants<text:s/></text:span><text:span text:style-name="T110_5">who<text:s/>are<text:s/>working<text:s/>with<text:s/>the<text:s/>World<text:s/>Bank,<text:s/></text:span><text:span text:style-name="T110_6">t</text:span><text:span text:style-name="T110_7">he</text:span><text:span text:style-name="T110_8"><text:s/>programme<text:s/>will<text:s/>provide<text:s/></text:span><text:span text:style-name="T110_9">manageable<text:s/>indicators<text:s/>for<text:s/>the<text:s/>Phase<text:s/>3<text:s/>theory<text:s/>of<text:s/>change<text:s/>and<text:s/>logframe<text:s/>to<text:s/>take<text:s/>forwards.<text:s/></text:span></text:p>
          </table:table-cell>
        </table:table-row>
      </table:table>
      <text:p text:style-name="P111"/>
      <text:p text:style-name="P112"><text:span text:style-name="T112_1">Lessons<text:s/>Learnt<text:s/>and<text:s/>Recommendations<text:s/></text:span></text:p>
      <text:p text:style-name="P113"/>
      <text:p text:style-name="P114"><text:span text:style-name="T114_1">Programme</text:span></text:p>
      <text:list text:style-name="LS15" xml:id="list2">
        <text:list-item>
          <text:p text:style-name="P115"><text:span text:style-name="T115_1">The<text:s/>logframe<text:s/>is<text:s/>designed<text:s/>to<text:s/>track</text:span><text:span text:style-name="T115_2"><text:s/></text:span><text:span text:style-name="T115_3">many<text:s/>knowledge<text:s/>products</text:span><text:span text:style-name="T115_4">,<text:s/>for<text:s/>the<text:s/>next<text:s/>annual<text:s/>review<text:s/>this</text:span><text:span text:style-name="T115_5"><text:s/>could<text:s/>be<text:s/>revised<text:s/>to<text:s/>improve<text:s/>the<text:s/>tracking<text:s/>of<text:s/>the<text:s/>delivery<text:s/>aspects<text:s/>of<text:s/>the<text:s/>programme.<text:s/></text:span></text:p>
        </text:list-item>
        <text:list-item>
          <text:p text:style-name="P116"><text:span text:style-name="T116_1">The<text:s/>complexity<text:s/>of<text:s/>working<text:s/>in<text:s/>FC</text:span><text:span text:style-name="T116_2">AS</text:span><text:span text:style-name="T116_3"><text:s/>countries<text:s/>has<text:s/>been<text:s/>challenging<text:s/>for<text:s/>partners.<text:s/></text:span><text:span text:style-name="T116_4">As<text:s/></text:span><text:span text:style-name="T116_5">detail</text:span><text:span text:style-name="T116_6">ed<text:s/>above,<text:s/>d</text:span><text:span text:style-name="T116_7">ue<text:s/>to<text:s/>changes<text:s/>in<text:s/>government</text:span><text:span text:style-name="T116_8"><text:s/>and<text:s/>government<text:s/>policies</text:span><text:span text:style-name="T116_9">,</text:span><text:span text:style-name="T116_10"><text:s/></text:span><text:span text:style-name="T116_11">working<text:s/>in<text:s/>three<text:s/>of<text:s/>th</text:span><text:span text:style-name="T116_12">e<text:s/>five<text:s/></text:span><text:span text:style-name="T116_13">countries<text:s/>has<text:s/>been<text:s/>particularly<text:s/>limited<text:s/>in<text:s/>2024.<text:s/></text:span><text:span text:style-name="T116_14">The<text:s/>importance<text:s/>of<text:s/>staying<text:s/>present<text:s/>during<text:s/>these<text:s/>changes<text:s/>is<text:s/>critical<text:s/>and<text:s/>can<text:s/>enable<text:s/>better<text:s/>future<text:s/>relationships<text:s/>and<text:s/></text:span><text:span text:style-name="T116_15">positive<text:s/>progress<text:s/>towards<text:s/>resuming<text:s/>activities.<text:s/></text:span></text:p>
        </text:list-item>
        <text:list-item>
          <text:p text:style-name="P117"><text:span text:style-name="T117_1">The<text:s/>Twin<text:s/>Track<text:s/>Approach<text:s/>(WFP<text:s/>and<text:s/>UNICEF)<text:s/></text:span><text:span text:style-name="T117_2">currently<text:s/>financed<text:s/>by<text:s/>Germany<text:s/></text:span><text:span text:style-name="T117_3">was<text:s/>designed<text:s/>to<text:s/>enable<text:s/>the<text:s/>delivery<text:s/>of<text:s/>cash<text:s/>assistance<text:s/>and<text:s/>complementary<text:s/>services.<text:s/>As<text:s/>far<text:s/>as<text:s/>possible,<text:s/>cash<text:s/>transfers<text:s/>are<text:s/>delivered<text:s/>through<text:s/>government<text:s/>programmes<text:s/>and<text:s/>delivery<text:s/>systems.<text:s/>Where<text:s/>government<text:s/>capacities<text:s/>are<text:s/>saturated<text:s/>or<text:s/>government<text:s/>has<text:s/>no<text:s/>access,<text:s/>delivery<text:s/>is<text:s/>aligned<text:s/>to<text:s/>government<text:s/>responses,<text:s/>but<text:s/>using<text:s/>service<text:s/>providers.</text:span><text:span text:style-name="T117_4"><text:s/></text:span><text:span text:style-name="T117_5">This<text:s/>has<text:s/>been<text:s/>piloted<text:s/>in<text:s/>Mauritania,<text:s/>Mali<text:s/>and<text:s/>Niger<text:s/>–<text:s/>delivered<text:s/>to<text:s/>over<text:s/>3.5<text:s/>million<text:s/>people<text:s/>across<text:s/>the<text:s/>region.<text:s/>The<text:s/>approach<text:s/>has<text:s/>proven<text:s/>important<text:s/>to<text:s/>reach<text:s/>areas<text:s/>that<text:s/>the<text:s/>government<text:s/>is<text:s/>not<text:s/>able<text:s/>to<text:s/>access<text:s/>and<text:s/>continue<text:s/>the<text:s/>delivery<text:s/>of<text:s/>social<text:s/>safety<text:s/>nets<text:s/>during<text:s/>times<text:s/>of<text:s/>crisis</text:span><text:span text:style-name="T117_6">.<text:s/>It<text:s/>is<text:s/>recommended<text:s/>to<text:s/>consider<text:s/>a<text:s/>field<text:s/>visit<text:s/>to<text:s/>understand<text:s/>how<text:s/>the<text:s/>programme<text:s/>works<text:s/>in<text:s/>practice</text:span><text:span text:style-name="T117_7">.<text:s text:c="2"/></text:span><text:span text:style-name="T117_8">There<text:s/>is<text:s/>potential<text:s/>that<text:s/></text:span><text:span text:style-name="T117_9">the<text:s/>UK<text:s/>could<text:s/>leverage<text:s/>this<text:s/>programme<text:s/></text:span><text:span text:style-name="T117_10">for<text:s/>more<text:s/>flexible<text:s/>development<text:s/>and<text:s/>humanitarian<text:s/>programmes<text:s/>in<text:s/>the<text:s/>Sahel.<text:s/></text:span></text:p>
        </text:list-item>
        <text:list-item>
          <text:p text:style-name="P118"><text:span text:style-name="T118_1">The<text:s/>context<text:s/>of<text:s/>the<text:s/>Sahel<text:s/>has<text:s/>changed<text:s/>substantially<text:s/>in<text:s/>the<text:s/>last<text:s/>four<text:s/>years<text:s/>since<text:s/>the<text:s/>programme<text:s/>was<text:s/>designed.<text:s/>The<text:s/>instability<text:s/>of<text:s/>the<text:s/>region<text:s/>has<text:s/>been<text:s/>heightened<text:s/>and<text:s/>the<text:s/>coups<text:s/>across<text:s/>the<text:s/>region<text:s/>are<text:s/>challenging<text:s/>the<text:s/>relevance<text:s/></text:span><text:span text:style-name="T118_2">of<text:s/>the<text:s/>CDP</text:span><text:span text:style-name="T118_3"><text:s/>component<text:s/>of<text:s/>the<text:s/>programme.<text:s/>In<text:s/>three<text:s/>countries<text:s/>there<text:s/>is<text:s/>a<text:s/>limited<text:s/>footprint<text:s/>of<text:s/>any<text:s/>social<text:s/>protection<text:s/>programming.<text:s/>It<text:s/>is<text:s/>therefore<text:s/>unclear<text:s/>if<text:s/></text:span><text:span text:style-name="T118_4">diagnostic<text:s/></text:span><text:span text:style-name="T118_5">analysis<text:s/>and<text:s/></text:span><text:span text:style-name="T118_6">disaster</text:span><text:span text:style-name="T118_7"><text:s/>plans<text:s/>will<text:s/>be<text:s/>taken<text:s/>forward<text:s/>by<text:s/>the<text:s/>governments<text:s/>in<text:s/>these<text:s/>contexts.<text:s/>It</text:span><text:span text:style-name="T118_8"><text:s/>is<text:s/>recommended</text:span><text:span text:style-name="T118_9"><text:s/>to<text:s/></text:span><text:span text:style-name="T118_10">develop<text:s/>an<text:s/>information<text:s/>note</text:span><text:span text:style-name="T118_11"><text:s/></text:span><text:span text:style-name="T118_12">to</text:span><text:span text:style-name="T118_13"><text:s/>consider<text:s/>how<text:s/>the<text:s/>programme</text:span><text:span text:style-name="T118_14">’s<text:s/>strategic<text:s/>approach<text:s/>has<text:s/>needed<text:s/>to<text:s/>adapt<text:s/>to<text:s/>the<text:s/>new<text:s/></text:span><text:span text:style-name="T118_15">context</text:span><text:span text:style-name="T118_16">s</text:span><text:span text:style-name="T118_17">.<text:s/></text:span></text:p>
        </text:list-item>
      </text:list>
      <text:p text:style-name="P119"/>
      <text:p text:style-name="P120"><text:span text:style-name="T120_1">The<text:s/>World<text:s/>Bank<text:s/>SASPP<text:s/>Programme<text:s/></text:span></text:p>
      <text:list text:style-name="LS18" xml:id="list6">
        <text:list-item>
          <text:p text:style-name="P121"><text:span text:style-name="T121_1">The<text:s/>World<text:s/>Bank<text:s/>SASPP<text:s/>programme<text:s/>has<text:s/>had<text:s/>to<text:s/>adapt<text:s/>its<text:s/>operations<text:s/>and<text:s/>ambitions<text:s/>to<text:s/>work<text:s/>effectively<text:s/>in<text:s/>FC</text:span><text:span text:style-name="T121_2">AS</text:span><text:span text:style-name="T121_3"><text:s/>countries.<text:s/></text:span><text:span text:style-name="T121_4">An<text:s/>adaptation<text:s/>of<text:s/>the<text:s/>delivery<text:s/>model<text:s/>has<text:s/>been<text:s/>required<text:s/>with<text:s/>an<text:s/>increase<text:s/>in<text:s/>staff<text:s/>in-country<text:s/>supporting<text:s/>the<text:s/>programme<text:s/>and<text:s/>negotiating<text:s/>ways<text:s/>of<text:s/>working.<text:s/>Consider<text:s/>how<text:s/>this<text:s/>can<text:s/>be<text:s/>best<text:s/></text:span><text:span text:style-name="T121_5">captured,</text:span><text:span text:style-name="T121_6"><text:s/>and<text:s/>lessons<text:s/>learnt<text:s/>for<text:s/></text:span><text:span text:style-name="T121_7">other<text:s/>World<text:s/>Bank</text:span><text:span text:style-name="T121_8"><text:s/>programmes<text:s/>in<text:s/>FCV<text:s/>contexts</text:span><text:span text:style-name="T121_9">.<text:s/>As<text:s/>well<text:s/>as<text:s/>what<text:s/>the<text:s/>World<text:s/>Bank<text:s/>can<text:s/>learn<text:s/>from<text:s/>other<text:s/>FC</text:span><text:span text:style-name="T121_10">AS<text:s/></text:span><text:span text:style-name="T121_11">countries<text:s/>and<text:s/>organisations.<text:s/></text:span></text:p>
        </text:list-item>
        <text:list-item>
          <text:p text:style-name="P122"><text:span text:style-name="T122_1">There<text:s/>is<text:s/>a<text:s/>high<text:s/>complexity<text:s/>of<text:s/>designing<text:s/>a<text:s/>World<text:s/>Bank<text:s/>MDTF<text:s/>results<text:s/>framework<text:s/>for<text:s/>a<text:s/>regional<text:s/>programme.<text:s/>Once<text:s/>that<text:s/>is<text:s/>agreed<text:s/>upon<text:s/>it<text:s/>is<text:s/>very<text:s/>difficult<text:s/>for<text:s/>additional<text:s/>results<text:s/>to<text:s/>be<text:s/>added<text:s/>to<text:s/>the<text:s/>results<text:s/>framework.<text:s/>The<text:s/>design<text:s/>period<text:s/>of<text:s/>a<text:s/>new<text:s/>or<text:s/>revised<text:s/>MDTF<text:s/>programme<text:s/>is<text:s/>the<text:s/>most<text:s/>appropriate<text:s/>time<text:s/>to<text:s/>request<text:s/>results<text:s/>to<text:s/>be<text:s/>added<text:s/>to<text:s/>the<text:s/>framework.<text:s/></text:span><text:span text:style-name="T122_2">The</text:span><text:span text:style-name="T122_3">re<text:s/>are</text:span><text:span text:style-name="T122_4"><text:s/>three<text:s/>embedded<text:s/>consultants<text:s/>on<text:s/>climate,<text:s/>resilient<text:s/>livelihoods<text:s/>and<text:s/>gender<text:s/>(financed<text:s/>by<text:s/>the<text:s/>STA</text:span><text:span text:style-name="T122_5">A</text:span><text:span text:style-name="T122_6">R<text:s/>programme)<text:s/></text:span><text:span text:style-name="T122_7">that<text:s/>plan</text:span><text:span text:style-name="T122_8"><text:s/>to<text:s/>influence<text:s/>the<text:s/>results<text:s/>framework<text:s/>of<text:s/>the<text:s/>third<text:s/>phase<text:s/>of<text:s/>the<text:s/>MDTF.</text:span></text:p>
        </text:list-item>
        <text:list-item>
          <text:p text:style-name="P123"><text:span text:style-name="T123_1">The<text:s/>third<text:s/>phase<text:s/>of<text:s/>the<text:s/></text:span><text:span text:style-name="T123_2">SASPP<text:s/></text:span><text:span text:style-name="T123_3">programme<text:s/>is<text:s/>currently<text:s/>under<text:s/>design.<text:s/>The<text:s/>UK<text:s/>has<text:s/>invested<text:s/>in<text:s/>targeted<text:s/></text:span><text:span text:style-name="T123_4">Technical<text:s/>Assistance<text:s/>(</text:span><text:span text:style-name="T123_5">TA</text:span><text:span text:style-name="T123_6">)</text:span><text:span text:style-name="T123_7"><text:s/>on<text:s/>disaster<text:s/>risk<text:s/>finan</text:span><text:span text:style-name="T123_8">cing</text:span><text:span text:style-name="T123_9"><text:s/>(DRF)</text:span><text:span text:style-name="T123_10">,<text:s/>climate,<text:s/>resilient<text:s/>livelihoods</text:span><text:span text:style-name="T123_11">,<text:s/></text:span><text:span text:style-name="T123_12">gender</text:span><text:span text:style-name="T123_13"><text:s/>and<text:s/>data<text:s/></text:span><text:span text:style-name="T123_14">disaggregation</text:span><text:span text:style-name="T123_15">.<text:s/>The<text:s/>measure<text:s/>of<text:s/>the<text:s/>effectiveness<text:s/>of<text:s/>this</text:span><text:span text:style-name="T123_16"><text:s/>TA<text:s/></text:span><text:span text:style-name="T123_17">will<text:s/>be<text:s/>how<text:s/></text:span><text:span text:style-name="T123_18">it<text:s/>is<text:s/>integrated<text:s/>into<text:s/>the<text:s/>phase<text:s/>3<text:s/>SASPP<text:s/>programme<text:s/>document.<text:s/></text:span><text:span text:style-name="T123_19"><text:s/>The<text:s/>FCDO<text:s/>should<text:s/>c</text:span><text:span text:style-name="T123_20">onsider<text:s/>how<text:s/>this<text:s/>can<text:s/>be<text:s/>captured<text:s/>in<text:s/>the<text:s/>AR<text:s/>for<text:s/>2025.<text:s/>A<text:s/>revised<text:s/>logframe<text:s/>may<text:s/>be<text:s/>required<text:s/>to<text:s/>align<text:s/>with<text:s/>SASPP<text:s/>phase<text:s/>3.</text:span><text:span text:style-name="T123_21"><text:s/></text:span></text:p>
        </text:list-item>
      </text:list>
      <text:p text:style-name="P124"><text:span text:style-name="T124_1">The<text:s/>Centre<text:s/>for<text:s/>Disaster<text:s/>Protection<text:s/></text:span><text:span text:style-name="T124_2">(CDP)</text:span><text:span text:style-name="T124_3"><text:s/></text:span></text:p>
      <text:list text:style-name="LS17" xml:id="list9">
        <text:list-item>
          <text:p text:style-name="P125"><text:span text:style-name="T125_1">There<text:s/>has<text:s/>been<text:s/>substantial<text:s/></text:span><text:span text:style-name="T125_2">investment<text:s/>in<text:s/></text:span><text:span text:style-name="T125_3">TA<text:s/>to<text:s/>improve<text:s/>the<text:s/></text:span><text:span text:style-name="T125_4">DRF</text:span><text:span text:style-name="T125_5"><text:s/>of<text:s/>the<text:s/>SASPP<text:s/>programme<text:s/>through<text:s/>CDP<text:s/>and<text:s/></text:span><text:span text:style-name="T125_6">to<text:s/></text:span><text:span text:style-name="T125_7">embed<text:s/>this<text:s/>approach<text:s/>in<text:s/>the<text:s/>phase<text:s/>3<text:s/></text:span><text:span text:style-name="T125_8">of<text:s/>the<text:s/>SASPP<text:s/></text:span><text:span text:style-name="T125_9">programme.<text:s/></text:span><text:span text:style-name="T125_10">It<text:s/>is<text:s/>not<text:s/>clear<text:s/>that<text:s/>this<text:s/>TA<text:s/>is<text:s/>leading<text:s/>to<text:s/>outcomes<text:s/>and<text:s/>impact</text:span><text:span text:style-name="T125_11"><text:s/>at<text:s/>a<text:s/>country<text:s/>level</text:span><text:span text:style-name="T125_12">.</text:span><text:span text:style-name="T125_13"><text:s/></text:span><text:span text:style-name="T125_14">It<text:s/>is<text:s/>r</text:span><text:span text:style-name="T125_15">ecommend</text:span><text:span text:style-name="T125_16">ed<text:s/>that<text:s/></text:span><text:span text:style-name="T125_17">this<text:s/>TA<text:s/>component<text:s/></text:span><text:span text:style-name="T125_18">is<text:s/>reviewed<text:s/></text:span><text:span text:style-name="T125_19">as<text:s/>the<text:s/>SASPP<text:s/>phase<text:s/>3<text:s/>design<text:s/>is<text:s/>finalised<text:s/></text:span><text:span text:style-name="T125_20">to</text:span><text:span text:style-name="T125_21"><text:s/></text:span><text:span text:style-name="T125_22">understand<text:s/>the<text:s/>impact</text:span><text:span text:style-name="T125_23"><text:s/>on<text:s/>the<text:s/>SASPP<text:s/></text:span><text:span text:style-name="T125_24">phase<text:s/>3<text:s/>programme.<text:s/>The<text:s/>contract<text:s/>is<text:s/>until<text:s/>June<text:s/>2025<text:s/>and<text:s/>the<text:s/>current<text:s/>workplan<text:s/>is<text:s/>until<text:s/>January<text:s/>2025</text:span><text:span text:style-name="T125_25">.<text:s/>The<text:s/></text:span><text:span text:style-name="T125_26">advisor</text:span><text:span text:style-name="T125_27">y<text:s/>board<text:s/>for</text:span><text:span text:style-name="T125_28"><text:s/>the<text:s/>programme<text:s/></text:span><text:span text:style-name="T125_29">will<text:s/>be<text:s/>held<text:s/>in<text:s/>October,<text:s/>the<text:s/>SASPP<text:s/>3<text:s/>programme<text:s/>document<text:s/>completed<text:s/>in<text:s/>early<text:s/>2025.<text:s/>By<text:s/>the<text:s/>end<text:s/>of<text:s/>March<text:s/>2025</text:span><text:span text:style-name="T125_30">,</text:span><text:span text:style-name="T125_31"><text:s/>it<text:s/>should<text:s/>be<text:s/>decided<text:s/>whether<text:s/>the<text:s/>contract<text:s/>should<text:s/>come<text:s/>to<text:s/>an<text:s/>end</text:span><text:span text:style-name="T125_32">,</text:span><text:span text:style-name="T125_33"><text:s/>or<text:s/>if<text:s/>a<text:s/>no<text:s/>cost<text:s/>extension<text:s/>should<text:s/>be<text:s/>agreed.<text:s/></text:span><text:span text:style-name="T125_34">The<text:s/>logframe<text:s/>would<text:s/>need<text:s/>to<text:s/>be<text:s/>updated<text:s/>to<text:s/>reflect<text:s/></text:span><text:span text:style-name="T125_35">this<text:s/></text:span><text:span text:style-name="T125_36">decision</text:span><text:span text:style-name="T125_37">.<text:s/></text:span></text:p>
        </text:list-item>
      </text:list>
      <text:p text:style-name="P126"><text:span text:style-name="T126_1">Centrally<text:s/>Managed<text:s/>Programme<text:s/>(CMP)<text:s/>Financed<text:s/>TA</text:span></text:p>
      <text:list text:style-name="LS17" xml:id="list10">
        <text:list-item>
          <text:p text:style-name="P127"><text:span text:style-name="T127_1">There<text:s/></text:span><text:span text:style-name="T127_2">is</text:span><text:span text:style-name="T127_3"><text:s/>research<text:s/>and<text:s/>TA<text:s/></text:span><text:span text:style-name="T127_4">financed<text:s/></text:span><text:span text:style-name="T127_5">by<text:s/>CMPs<text:s/></text:span><text:span text:style-name="T127_6">in<text:s/>the<text:s/>region,</text:span><text:span text:style-name="T127_7"><text:s/>including<text:s/>the<text:s/>STA</text:span><text:span text:style-name="T127_8">A</text:span><text:span text:style-name="T127_9">R<text:s/></text:span><text:span text:style-name="T127_10">study<text:s/>on<text:s/>social<text:s/>protection<text:s/>in<text:s/>FCV<text:s/>countries<text:s/>and<text:s/>the<text:s/>in-person<text:s/>workshop<text:s/>in<text:s/>Dakar.<text:s/></text:span><text:span text:style-name="T127_11"><text:s/></text:span><text:span text:style-name="T127_12">As<text:s/>well<text:s/>as<text:s/>the<text:s/>three<text:s/>consultants<text:s/>seconded<text:s/>into<text:s/>the<text:s/>World<text:s/>Bank<text:s/>SASPP<text:s/>programme.<text:s/>There<text:s/></text:span><text:span text:style-name="T127_13">is<text:s/>research<text:s/>on<text:s/>social<text:s/>networks<text:s/>and<text:s/>climate<text:s/>resilient<text:s/>livelihoods<text:s/>in<text:s/>Niger<text:s/>by<text:s/>the<text:s/>BASIC<text:s/>team.<text:s/></text:span><text:span text:style-name="T127_14">It<text:s/>is<text:s/>r</text:span><text:span text:style-name="T127_15">ecommend</text:span><text:span text:style-name="T127_16">ed</text:span><text:span text:style-name="T127_17"><text:s/></text:span><text:span text:style-name="T127_18">that<text:s/>the<text:s/></text:span><text:span text:style-name="T127_19">TA<text:s/>components<text:s/>and<text:s/>complimentary<text:s/>research<text:s/>and<text:s/>evidence<text:s/>building</text:span><text:span text:style-name="T127_20"><text:s/>are<text:s/>reviewed</text:span><text:span text:style-name="T127_21"><text:s/>to<text:s/>ensure<text:s/>that<text:s/>they<text:s/>contribute<text:s/>to<text:s/>an<text:s/>integrated<text:s/></text:span><text:span text:style-name="T127_22">approach</text:span><text:span text:style-name="T127_23"><text:s/>in<text:s/>the<text:s/>region.<text:s/></text:span></text:p>
        </text:list-item>
      </text:list>
      <text:p text:style-name="P128"><text:span text:style-name="T128_1">Communications<text:s/>and<text:s/>Advocacy<text:s/></text:span></text:p>
      <text:list text:style-name="LS16" xml:id="list11">
        <text:list-item>
          <text:p text:style-name="P129"><text:span text:style-name="T129_1">DFID/FCDO</text:span><text:span text:style-name="T129_2"><text:s/>was<text:s/>a<text:s/>critical<text:s/>first<text:s/>donor<text:s/>in<text:s/>firs</text:span><text:span text:style-name="T129_3">t</text:span><text:span text:style-name="T129_4"><text:s/>version<text:s/>of<text:s/>the<text:s/>SASPP<text:s/>MDTF</text:span><text:span text:style-name="T129_5"><text:s/>testing<text:s/>the<text:s/>proposal<text:s/>of<text:s/>social<text:s/>protection<text:s/>in<text:s/>the<text:s/>Sahel<text:s/>region.<text:s/>During<text:s/>the<text:s/>second<text:s/>phase<text:s/>of<text:s/>SASPP<text:s/>the<text:s/>UK<text:s/>has<text:s/>been<text:s/>pivotal<text:s/>in<text:s/>advo</text:span><text:span text:style-name="T129_6">cating<text:s/>for<text:s/>improved<text:s/>integration<text:s/>of<text:s/>climate</text:span><text:span text:style-name="T129_7">,<text:s/>gender</text:span><text:span text:style-name="T129_8"><text:s/>and<text:s/></text:span><text:span text:style-name="T129_9">DRF</text:span><text:span text:style-name="T129_10">,</text:span><text:span text:style-name="T129_11"><text:s/>and<text:s/>three<text:s/>other<text:s/>donors<text:s/>have<text:s/>now<text:s/>joined<text:s/>the<text:s/>MDTF.<text:s/>The<text:s/>UK<text:s/>will<text:s/>be<text:s/>the<text:s/>first<text:s/>investor<text:s/>into<text:s/>the<text:s/>third<text:s/>phase<text:s/></text:span><text:span text:style-name="T129_12">of<text:s/>the<text:s/></text:span><text:span text:style-name="T129_13">SASPP<text:s/>MDTF,</text:span><text:span text:style-name="T129_14"><text:s/>other<text:s/>donors<text:s/>have<text:s/>committed<text:s/>they<text:s/>will<text:s/>follow.<text:s/>This<text:s/></text:span><text:span text:style-name="T129_15">demonstrat</text:span><text:span text:style-name="T129_16">es<text:s/>durable<text:s/></text:span><text:span text:style-name="T129_17">influence<text:s/>from<text:s/>the<text:s/>UK<text:s/>and<text:s/>buy-in<text:s/>from<text:s/>other<text:s/>donors</text:span><text:span text:style-name="T129_18">.<text:s/></text:span><text:span text:style-name="T129_19"><text:s/></text:span></text:p>
        </text:list-item>
        <text:list-item>
          <text:p text:style-name="P130"><text:span text:style-name="T130_1">The<text:s/></text:span><text:span text:style-name="T130_2">FCDO<text:s/></text:span><text:span text:style-name="T130_3">is<text:s/>an<text:s/>active<text:s/>member<text:s/>of<text:s/>the<text:s/>Sahel<text:s/>Alliance<text:s/>coordination<text:s/>group<text:s/>on<text:s/>social<text:s/>protection</text:span><text:span text:style-name="T130_4"><text:s/></text:span><text:span text:style-name="T130_5">that<text:s/></text:span><text:span text:style-name="T130_6">was<text:s/>set-up<text:s/>to<text:s/>improve<text:s/></text:span><text:span text:style-name="T130_7">joint<text:s/>understanding,<text:s/>coordination,<text:s/>and<text:s/>approaches.</text:span><text:span text:style-name="T130_8"><text:s/></text:span><text:span text:style-name="T130_9">This<text:s/>alliance<text:s/>could<text:s/>be<text:s/>an<text:s/>opportunity<text:s/>to<text:s/>improve<text:s/>the<text:s/>impact<text:s/>of<text:s/>the<text:s/>UKs<text:s/>leadership<text:s/>on<text:s/>social<text:s/>protection.<text:s/>Furthermore,<text:s/>t</text:span><text:span text:style-name="T130_10">he</text:span><text:span text:style-name="T130_11"><text:s/>IMF<text:s/>has<text:s/>played<text:s/>an<text:s/>integral<text:s/>role<text:s/></text:span><text:span text:style-name="T130_12">in</text:span><text:span text:style-name="T130_13"><text:s/>improving<text:s/>national<text:s/>financing<text:s/>in<text:s/>Mauritania,<text:s/></text:span><text:span text:style-name="T130_14">along<text:s/>with<text:s/>a<text:s/>committed<text:s/>government.<text:s/></text:span><text:span text:style-name="T130_15">Th</text:span><text:span text:style-name="T130_16">e<text:s/></text:span><text:span text:style-name="T130_17">FCDO<text:s/></text:span><text:span text:style-name="T130_18">(central<text:s/>teams)</text:span><text:span text:style-name="T130_19"><text:s/></text:span><text:span text:style-name="T130_20">has<text:s/>been<text:s/>a<text:s/>committed<text:s/>advocate<text:s/>of</text:span><text:span text:style-name="T130_21"><text:s/>the<text:s/>importance<text:s/>of<text:s/>adding<text:s/>the<text:s/>measurement<text:s/>of<text:s/>social<text:s/>spend<text:s/>to<text:s/>IMF<text:s/>programmes</text:span><text:span text:style-name="T130_22">.<text:s/></text:span><text:span text:style-name="T130_23">It<text:s/>is<text:s/>r</text:span><text:span text:style-name="T130_24">ecommend</text:span><text:span text:style-name="T130_25">ed<text:s/>that</text:span><text:span text:style-name="T130_26"><text:s/>lessons<text:s/>learnt<text:s/>from<text:s/>effective<text:s/>working<text:s/>in<text:s/></text:span><text:span text:style-name="T130_27">Mauritania<text:s/></text:span><text:span text:style-name="T130_28">and<text:s/>from<text:s/>working<text:s/>with<text:s/>the<text:s/>IMF</text:span><text:span text:style-name="T130_29"><text:s/>are<text:s/>identified</text:span><text:span text:style-name="T130_30">.<text:s/></text:span></text:p>
        </text:list-item>
      </text:list>
      <text:h text:style-name="P131" text:outline-level="2"><text:span text:style-name="T131_1">B:<text:s/>THEORY<text:s/>OF<text:s/>CHANGE<text:s/>AND<text:s/>PROGRESS<text:s/>TOWARDS<text:s/>OUTCOMES</text:span><text:span text:style-name="T131_2"><text:s/></text:span><text:span text:style-name="T131_3">[1-</text:span><text:span text:style-name="T131_4">2<text:s/>pages</text:span><text:span text:style-name="T131_5">]</text:span></text:h>
      <text:p text:style-name="P132"/>
      <text:p text:style-name="P133"><text:span text:style-name="T133_1">Summarise<text:s/>the<text:s/>programme’s<text:s/></text:span><text:span text:style-name="T133_2"><text:a xlink:type="simple" xlink:href="https://fcogovuk.sharepoint.com/teams/prof/_layouts/15/Doc.aspx?OR=teams&amp;action=edit&amp;sourcedoc=%7bE730D961-222B-456A-A1B3-DE32308F404E%7d"><text:span text:style-name="T133_3">theory<text:s/>of<text:s/>change</text:span></text:a></text:span><text:span text:style-name="T133_4">,<text:s/>including<text:s/>any<text:s/>changes<text:s/>to<text:s/>outcome<text:s/>and<text:s/>impact<text:s/>indicators<text:s/>from<text:s/>the<text:s/>original<text:s/>business<text:s/>case.<text:s/></text:span><text:span text:style-name="T133_5">[1/2<text:s/>page]</text:span></text:p>
      <text:p text:style-name="P134"/>
      <text:p text:style-name="P135"><text:span text:style-name="T135_1">T</text:span><text:span text:style-name="T135_2">he<text:s/>theory<text:s/>of<text:s/>change<text:s/>and<text:s/>logframe<text:s/>are<text:s/>organised<text:s/>into<text:s/>four<text:s/>outputs</text:span><text:span text:style-name="T135_3">,<text:s/>these<text:s/>were<text:s/>revised<text:s/>in<text:s/>2023<text:s/>and<text:s/>kept<text:s/>consistent<text:s/>for<text:s/>the<text:s/>2024<text:s/>annual<text:s/>review.</text:span><text:span text:style-name="T135_4"><text:s text:c="2"/></text:span><text:span text:style-name="T135_5">This<text:s/>was<text:s/>to<text:s/>ensure<text:s/>greater<text:s/>alignment<text:s/>with<text:s/>the<text:s/>World<text:s/>Bank’s<text:s/>existing<text:s/>theory<text:s/>of<text:s/>change<text:s/>(see<text:s/>here)<text:s/>and<text:s/>results<text:s/>framework,<text:s/>and<text:s/>to<text:s/>better<text:s/>integrate<text:s/>the<text:s/>CDP<text:s/>component,<text:s/>now<text:s/>that<text:s/>the<text:s/>Centre<text:s/>has<text:s/>moved<text:s/>into<text:s/>the<text:s/>implementation<text:s/>phase.<text:s/>External<text:s/>support<text:s/>was<text:s/>sought<text:s/>from<text:s/>Climate<text:s/>Mainstreaming<text:s/>Facility<text:s/>(CMF)<text:s/>to<text:s/>ensure<text:s/>that<text:s/>climate<text:s/>adaptation<text:s/>and<text:s/>resilience<text:s/>outcomes<text:s/>were<text:s/></text:span><text:span text:style-name="T135_6">adequately<text:s/>mainstreamed<text:s/>and<text:s/>monitored<text:s/>throughout<text:s/>the<text:s/>programme,<text:s/>and<text:s/>to<text:s/>provide<text:s/>validation<text:s/>for<text:s/>the<text:s/>proposed<text:s/>theory<text:s/>of<text:s/>change<text:s/>and<text:s/>logframe.<text:s text:c="2"/></text:span></text:p>
      <text:p text:style-name="P136"><text:span text:style-name="T136_1">The<text:s/>revised<text:s/>theory<text:s/>of<text:s/>change<text:s/>and<text:s/>logframe<text:s/>enable</text:span><text:span text:style-name="T136_2">s</text:span><text:span text:style-name="T136_3"><text:s/>FCDO<text:s/>to<text:s/>better<text:s/>assess<text:s/>progress<text:s/>made<text:s/>over<text:s/>time<text:s/>and<text:s/>the<text:s/>impact<text:s/>of<text:s/>the<text:s/>programme.<text:s/>Both<text:s/>the<text:s/>theory<text:s/>of<text:s/>change<text:s/>and<text:s/>logframe<text:s/></text:span><text:span text:style-name="T136_4">were</text:span><text:span text:style-name="T136_5"><text:s/>re-organised<text:s/>into<text:s/>four<text:s/>outputs,<text:s/>which<text:s/>align<text:s/>more<text:s/>closely<text:s/>with<text:s/>the<text:s/>World<text:s/>Bank<text:s/>proposed<text:s/>four<text:s/>“building<text:s/>blocks”<text:s/>for<text:s/>adaptive<text:s/>social<text:s/>protection<text:s/>systems<text:s/>(programmes,<text:s/>data<text:s/>&amp;<text:s/>information,<text:s/>finance,<text:s/>institutions<text:s/>&amp;<text:s/>partnerships).<text:s/></text:span></text:p>
      <text:p text:style-name="P137"><text:span text:style-name="T137_1">The<text:s/>theory<text:s/>of<text:s/>change<text:s/>(ToC)<text:s/>assumes<text:s/>that<text:s/>if<text:s/></text:span><text:span text:style-name="T137_2">the<text:s/>FCDO</text:span><text:span text:style-name="T137_3"><text:s/>invest</text:span><text:span text:style-name="T137_4">s</text:span><text:span text:style-name="T137_5"><text:s/>in<text:s/>financing<text:s/>for<text:s/>social<text:s/>protection<text:s/>activities<text:s/>(cash<text:s/>transfers,<text:s/>productive<text:s/>inclusion)<text:s/>and<text:s/>in<text:s/>technical<text:s/>assistance<text:s/>and<text:s/>capacity<text:s/>building<text:s/>that<text:s/>aim<text:s/>to<text:s/>strengthen<text:s/>delivery<text:s/>systems,<text:s/>support<text:s/></text:span><text:span text:style-name="T137_6">DRF</text:span><text:span text:style-name="T137_7"><text:s/>mechanisms,<text:s/>build<text:s/>institutional<text:s/>partnerships</text:span><text:span text:style-name="T137_8"><text:s/>and<text:s/>coordinate<text:s/>across<text:s/>Social<text:s/>Protection,<text:s/>Disaster<text:s/>Risk<text:s/>Reduction<text:s/>and<text:s/>Climate<text:s/>Adaptation<text:s/>Action</text:span><text:span text:style-name="T137_9">,<text:s/>then<text:s/>national<text:s/>government<text:s/>social<text:s/>protection<text:s/>systems<text:s/>will<text:s/>be<text:s/>strengthened,<text:s/>and<text:s/>will<text:s/>be<text:s/>better<text:s/>able<text:s/>to<text:s/>manage<text:s/>risks<text:s/>(including<text:s/>climate<text:s/>change<text:s/>risks)<text:s/>and<text:s/>provide<text:s/>timely<text:s/>support.</text:span></text:p>
      <text:p text:style-name="P138"/>
      <text:p text:style-name="P139"><text:span text:style-name="T139_1">The<text:s/>ToC<text:s/>assumes<text:s/>that<text:s/>these<text:s/>outputs<text:s/>will<text:s/>lead<text:s/>to<text:s/>improvements<text:s/>in<text:s/>the<text:s/>core<text:s/>systems<text:s/>in<text:s/>place,<text:s/>including<text:s/>government-led<text:s/>adaptive<text:s/>social<text:s/>protection<text:s/>systems<text:s/>that<text:s/>can<text:s/>reach<text:s/>the<text:s/>right<text:s/>people<text:s/>at<text:s/>the<text:s/>right<text:s/>time<text:s/>with<text:s/>appropriate<text:s/>support;<text:s/>early<text:s/>warning<text:s/>systems<text:s/>that<text:s/>can<text:s/>enable<text:s/>a<text:s/>timelier<text:s/>response<text:s/>to<text:s/>climate<text:s/>and<text:s/>other<text:s/>shocks,<text:s/>and<text:s/>the<text:s/>financial<text:s/>tools<text:s/>and<text:s/>resources<text:s/>available<text:s/>for<text:s/>long-term<text:s/>financing<text:s/>to<text:s/>implement<text:s/>these<text:s/>systems<text:s/>and<text:s/>responses.<text:s/>It<text:s/>is<text:s/>assumed<text:s/>that<text:s/>these<text:s/>outcomes<text:s/>together<text:s/>will<text:s/>mean<text:s/>vulnerable<text:s/>people<text:s/>have<text:s/>increased<text:s/>resilience<text:s/>to<text:s/>shocks<text:s/>to<text:s/>protect<text:s/>their<text:s/>livelihoods<text:s/>and<text:s/>cover<text:s/>basic<text:s/>needs. </text:span></text:p>
      <text:p text:style-name="P140"/>
      <text:p text:style-name="P141"><text:span text:style-name="T141_1">Figure<text:s/>1:<text:s text:c="2"/>Theory<text:s/>of<text:s/>Change</text:span></text:p>
      <text:p text:style-name="P142"><draw:frame svg:x="0cm" svg:y="0cm" svg:width="15.921cm" svg:height="8.95cm" draw:style-name="FR1" text:anchor-type="as-char" draw:z-index="0"><draw:image xlink:href="Pictures/image1.png" xlink:type="simple" xlink:show="embed" xlink:actuate="onLoad"/><svg:desc>A screenshot of a computer screen

Description automatically generated</svg:desc></draw:frame></text:p>
      <text:p text:style-name="P143"/>
      <text:p text:style-name="P144"><text:span text:style-name="T144_1">The<text:s/>assumptions<text:s/>in<text:s/>the<text:s/>ToC<text:s/>outlined<text:s/>above,<text:s/>around<text:s/>political<text:s/>will,<text:s/>government<text:s/>support<text:s/>and<text:s/></text:span><text:span text:style-name="T144_2">support<text:s/>for<text:s/></text:span><text:span text:style-name="T144_3">Shock<text:s/>Responsive<text:s/>Social<text:s/></text:span><text:span text:style-name="T144_4">P</text:span><text:span text:style-name="T144_5">rotection<text:s/>have<text:s/>differed<text:s/></text:span><text:span text:style-name="T144_6">between<text:s/></text:span><text:span text:style-name="T144_7">countries<text:s/></text:span><text:span text:style-name="T144_8">over</text:span><text:span text:style-name="T144_9"><text:s/>the<text:s/>past<text:s/>few<text:s/>years.<text:s/></text:span></text:p>
      <text:p text:style-name="P145"/>
      <text:p text:style-name="P146"><text:span text:style-name="T146_1">The<text:s/>underlying<text:s/></text:span><text:span text:style-name="T146_2">assumptions<text:s/>for<text:s/>the<text:s/></text:span><text:span text:style-name="T146_3">ToC<text:s/>are<text:s/>being<text:s/></text:span><text:span text:style-name="T146_4">tested<text:s/>in<text:s/>the<text:s/></text:span><text:span text:style-name="T146_5">region<text:s/>and<text:s/></text:span><text:span text:style-name="T146_6">for<text:s/>the<text:s/></text:span><text:span text:style-name="T146_7">year<text:s/></text:span><text:span text:style-name="T146_8">ahead<text:s/>it<text:s/></text:span><text:span text:style-name="T146_9">is<text:s/>worth<text:s/>reviewing<text:s/></text:span><text:span text:style-name="T146_10">how<text:s/>this<text:s/>has<text:s/></text:span><text:span text:style-name="T146_11">been<text:s/>built<text:s/>in<text:s/></text:span><text:span text:style-name="T146_12">some<text:s/></text:span><text:span text:style-name="T146_13">countries<text:s/></text:span><text:span text:style-name="T146_14">effectively</text:span><text:span text:style-name="T146_15">,<text:s/></text:span><text:span text:style-name="T146_16">and<text:s/></text:span><text:span text:style-name="T146_17">where<text:s/>it<text:s/>has<text:s/>been<text:s/>less<text:s/></text:span><text:span text:style-name="T146_18">effective</text:span><text:span text:style-name="T146_19">,<text:s/>building<text:s/>an</text:span><text:span text:style-name="T146_20"><text:s/></text:span><text:span text:style-name="T146_21">understanding<text:s/></text:span><text:span text:style-name="T146_22">with</text:span><text:span text:style-name="T146_23"><text:s/>lessons<text:s/>learnt<text:s/>particularly<text:s/>for<text:s/>FCV<text:s/>contexts</text:span><text:span text:style-name="T146_24"><text:s/>and<text:s/></text:span><text:span text:style-name="T146_25">how<text:s/></text:span><text:span text:style-name="T146_26">this<text:s/>can</text:span><text:span text:style-name="T146_27"><text:s/>be<text:s/></text:span><text:span text:style-name="T146_28">applied<text:s/></text:span><text:span text:style-name="T146_29">in<text:s/>the<text:s/>future.</text:span><text:span text:style-name="T146_30"><text:s/></text:span></text:p>
      <text:p text:style-name="P147"/>
      <text:p text:style-name="P148"><text:span text:style-name="T148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48_2"><text:s/>[1/2<text:s/>page]<text:s/></text:span></text:p>
      <text:p text:style-name="P149"/>
      <text:p text:style-name="P150"><text:span text:style-name="T150_1">Despite<text:s/>the<text:s/>deteriorating<text:s/>context,<text:s/>the<text:s/>programme<text:s/>continues<text:s/>to<text:s/>be<text:s/>on<text:s/>track<text:s/>to<text:s/>contribute<text:s/>to<text:s/>the<text:s/>expected<text:s/>outcomes<text:s/>and<text:s/>impact,<text:s/>albeit<text:s/>with<text:s/>significant<text:s/>differences<text:s/>across<text:s/>countries.<text:s/>Progress<text:s/>was<text:s/>made<text:s/>across<text:s/>all<text:s/>four<text:s/>building<text:s/>blocks<text:s/>of<text:s/>adaptive<text:s/>social<text:s/>protection.</text:span></text:p>
      <text:list text:style-name="LS2" xml:id="list13">
        <text:list-item>
          <text:p text:style-name="P151"><text:span text:style-name="T151_1">Impact<text:s/>Indicator:<text:s/></text:span><text:span text:style-name="T151_2">The<text:s/>percentage<text:s/>of<text:s/>poor<text:s/>(living<text:s/>below<text:s/>poverty<text:s/>line)<text:s/>that<text:s/>are<text:s/>included<text:s/>on<text:s/>national<text:s/>social<text:s/>registries<text:s/>and<text:s/>can<text:s/>be<text:s/>reached<text:s/>by<text:s/>shock<text:s/>response<text:s/>systems<text:s/>has<text:s/>improved<text:s/>from<text:s/>56%<text:s/>in<text:s/>2023<text:s/>to<text:s/>62%<text:s/>in<text:s/>2024.<text:s/></text:span></text:p>
        </text:list-item>
        <text:list-item>
          <text:p text:style-name="P152"><text:span text:style-name="T152_1">Outcome<text:s/>Indicators:<text:s/></text:span></text:p>
        </text:list-item>
      </text:list>
      <text:list text:style-name="LS1" xml:id="list15">
        <text:list-item>
          <text:p text:style-name="P153"><text:span text:style-name="T153_1">Programmes</text:span><text:span text:style-name="T153_2">:<text:s/>the<text:s/>percentage<text:s/>of<text:s/>payments<text:s/>made<text:s/>on<text:s/>time<text:s/>(across<text:s/>all<text:s/>transfers,<text:s/>not<text:s/>just<text:s/>those<text:s/>funded<text:s/>by<text:s/>SASPP)<text:s/>has<text:s/>had<text:s/>mixed<text:s/>results<text:s/>across<text:s/>countries.<text:s/>Improvements<text:s/>were<text:s/>registered<text:s/>in<text:s/></text:span><text:span text:style-name="T153_3">Burkina<text:s/>Faso<text:s/>(2023<text:s/>90%,<text:s/>2024<text:s/>100%)<text:s/>and<text:s/>Chad<text:s/>(2023<text:s/>90%,<text:s/>2024<text:s/>100%)</text:span><text:span text:style-name="T153_4">.<text:s/></text:span><text:span text:style-name="T153_5"><text:s/></text:span><text:span text:style-name="T153_6">In<text:s/>Niger<text:s/>the<text:s/>2023<text:s/>results<text:s/>were<text:s/>at<text:s/>80%<text:s/>but<text:s/>following<text:s/>the<text:s/>coup<text:s/>there<text:s/>was<text:s/>a</text:span><text:span text:style-name="T153_7"><text:s/>suspension<text:s/>of<text:s/>activities.<text:s/></text:span><text:span text:style-name="T153_8">In<text:s/>Mauritania<text:s/>the<text:s/>situation<text:s/>worsened<text:s/>in<text:s/>the<text:s/>timeliness<text:s/>of<text:s/>transfers<text:s/>(2023<text:s/>54%<text:s/>to<text:s/>33%).<text:s/></text:span><text:span text:style-name="T153_9">There<text:s/>were<text:s/>two<text:s/>main<text:s/>reasons<text:s/>for<text:s/>the<text:s/>worsening<text:s/>of<text:s/>the<text:s/>indicator:<text:s/>first,<text:s/>the<text:s/>amount<text:s/>of<text:s/>the<text:s/>transfer<text:s/>increased<text:s/>from<text:s/>2900<text:s/>MRU<text:s/>to<text:s/>3600<text:s/>MRU<text:s/>in<text:s/>the<text:s/>first<text:s/>trimester<text:s/>of<text:s/>2024,<text:s/>which<text:s/>raised<text:s/>the<text:s/>percentage<text:s/>of<text:s/>the<text:s/>total<text:s/>amount<text:s/>covered<text:s/>by<text:s/>the<text:s/>government<text:s/>and<text:s/>led<text:s/>to<text:s/>a<text:s/>few<text:s/>delays<text:s/>in<text:s/>the<text:s/>first<text:s/>payments.<text:s/>In<text:s/>addition,<text:s/>the<text:s/>pre-election<text:s/>period<text:s/>impacted<text:s/>payments,<text:s/>delaying<text:s/>the<text:s/>transfers<text:s/>a<text:s/>little<text:s/>for<text:s/>the<text:s/>second<text:s/>trimester<text:s/>of<text:s/>2024.<text:s/>The<text:s/>delays<text:s/>observed<text:s/>were<text:s/>relatively<text:s/>minor<text:s/>and<text:s/>would<text:s/>have<text:s/>fallen<text:s/>within<text:s/>the<text:s/>criteria,<text:s/>as<text:s/>“on-time”<text:s/>in<text:s/>most<text:s/>other<text:s/>countries.</text:span></text:p>
        </text:list-item>
        <text:list-item>
          <text:p text:style-name="P154"><text:span text:style-name="T154_1">Data<text:s/>&amp;<text:s/>Information</text:span><text:span text:style-name="T154_2">:</text:span><text:span text:style-name="T154_3"><text:s/></text:span><text:span text:style-name="T154_4">The<text:s/>average<text:s/>share<text:s/>of<text:s/>households<text:s/>in<text:s/>the<text:s/>registry<text:s/>with<text:s/>up-to-date<text:s/>information<text:s/>(as<text:s/>per<text:s/>the<text:s/>operational<text:s/>guidelines)<text:s/>increased<text:s/>from<text:s/>72%<text:s/>last<text:s/>year<text:s/>to<text:s/>99%<text:s/>this<text:s/>year.<text:s/>While<text:s/>this<text:s/>shows<text:s/>positive<text:s/>progress,</text:span><text:span text:style-name="T154_5"><text:s/>and<text:s/>above<text:s/>the<text:s/>87%<text:s/>target,<text:s/>the<text:s/>data<text:s/>is<text:s/>only<text:s/>from<text:s/>Burkina<text:s/>Faso,<text:s/>Mauritania,<text:s/>Niger.<text:s/></text:span></text:p>
        </text:list-item>
        <text:list-item>
          <text:p text:style-name="P155"><text:span text:style-name="T155_1">Finance</text:span><text:span text:style-name="T155_2">:<text:s/></text:span><text:span text:style-name="T155_3">To<text:s/>date<text:s/>only<text:s/></text:span><text:span text:style-name="T155_4">Mauritania<text:s/></text:span><text:span text:style-name="T155_5">has<text:s/></text:span><text:span text:style-name="T155_6">adopted<text:s/></text:span><text:span text:style-name="T155_7">a<text:s/></text:span><text:span text:style-name="T155_8">DRF</text:span><text:span text:style-name="T155_9"><text:s/>mechanism.<text:s/></text:span></text:p>
        </text:list-item>
        <text:list-item>
          <text:p text:style-name="P156"><text:span text:style-name="T156_1">Institutions<text:s/>&amp;<text:s/>Partnerships</text:span><text:span text:style-name="T156_2">:<text:s/></text:span><text:span text:style-name="T156_3">Substantial<text:s/>positive<text:s/>progress.<text:s/></text:span><text:span text:style-name="T156_4">Two<text:s/>countries<text:s/>have<text:s/>committed<text:s/>own<text:s/>financing<text:s/>to<text:s/>shock<text:s/>response<text:s/>(Burkina<text:s/>Faso<text:s/>and<text:s/>Mauritania),<text:s/>with<text:s/>one<text:s/>country<text:s/>providing<text:s/>sustained<text:s/>financing<text:s/>over<text:s/>multiple<text:s/>years<text:s/>(Mauritania).</text:span></text:p>
        </text:list-item>
      </text:list>
      <text:p text:style-name="P157"><text:span text:style-name="T157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text:span text:style-name="T157_2">[1<text:s/>paragraph]</text:span></text:p>
      <text:p text:style-name="P158"/>
      <text:p text:style-name="P159"><text:span text:style-name="T159_1">Based<text:s/>on<text:s/>the<text:s/></text:span><text:span text:style-name="T159_2">programme's</text:span><text:span text:style-name="T159_3"><text:s/>achievements<text:s/>to<text:s/>date</text:span><text:span text:style-name="T159_4">,</text:span><text:span text:style-name="T159_5"><text:s/>the<text:s/></text:span><text:span text:style-name="T159_6">strong<text:s/>evidence<text:s/>from<text:s/>the<text:s/>impact<text:s/>evaluations</text:span><text:span text:style-name="T159_7">,<text:s/>and<text:s/>the<text:s/>value<text:s/>for<text:s/>money<text:s/>analysis,<text:s/>the<text:s/>assessment<text:s/>is<text:s/>that<text:s/>the<text:s/>programme<text:s/>should<text:s/>continue.<text:s/>The<text:s/>programme<text:s/>remains<text:s/>aligned<text:s/>to</text:span><text:span text:style-name="T159_8"><text:s/>the</text:span><text:span text:style-name="T159_9"><text:s/></text:span><text:span text:style-name="T159_10"><text:a xlink:type="simple" xlink:href="https://www.gov.uk/government/publications/uk-sahel-region-development-partnership-summary/uk-sahel-region-development-partnership-summary-july-2023"><text:span text:style-name="T159_11">Sahel<text:s/>strategy,</text:span></text:a></text:span><text:span text:style-name="T159_12"><text:s/>contributing<text:s/>to<text:s/>2<text:s/>of<text:s/>the<text:s/>3<text:s/>priority<text:s/>objectives,<text:s/>and<text:s/>to<text:s/>the<text:s/></text:span><text:span text:style-name="T159_13"><text:a xlink:type="simple" xlink:href="https://www.gov.uk/government/publications/uk-governments-strategy-for-international-development"><text:span text:style-name="T159_14">UK’s<text:s/>Strategy<text:s/>for<text:s/>International<text:s/>Development</text:span></text:a></text:span><text:span text:style-name="T159_15">,<text:s/>particularly<text:s/>contributing<text:s/>to<text:s/>a)<text:s/>providing<text:s/>women<text:s/>and<text:s/>girls<text:s/>with<text:s/>the<text:s/>freedom<text:s/>they<text:s/>need<text:s/>to<text:s/>succeed,<text:s/>b)<text:s/>stepping<text:s/>up<text:s/>our<text:s/>life-saving<text:s/>humanitarian<text:s/>work,<text:s/>c)<text:s/>and<text:s/>taking<text:s/>forward<text:s/>our<text:s/>work<text:s/>on<text:s/>climate<text:s/>change,<text:s/>nature,<text:s/>and<text:s/>global<text:s/>health.</text:span></text:p>
      <text:p text:style-name="P160"/>
      <text:h text:style-name="P161" text:outline-level="2"><text:span text:style-name="T161_1">C.</text:span><text:span text:style-name="T161_2"><text:s/>DETAILED<text:s/>OUTPUT<text:s/>SCORING</text:span><text:span text:style-name="T161_3"><text:s/></text:span><text:span text:style-name="T161_4">[aim<text:s/>for<text:s/>1<text:s/>page<text:s/>per<text:s/>output]</text:span></text:h>
      <text:p text:style-name="P162"/>
      <table:table table:style-name="Table6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7">
          <table:table-cell table:style-name="Cell54">
            <text:p text:style-name="P163"><text:span text:style-name="T163_1">Output<text:s/>Title<text:s/></text:span></text:p>
          </table:table-cell>
          <table:table-cell table:style-name="Cell55" table:number-columns-spanned="4">
            <text:p text:style-name="P164"><text:span text:style-name="T164_1">Vulnerable<text:s/>households<text:s/>benefit<text:s/>from<text:s/>shock<text:s/>response<text:s/>cash<text:s/>transfers<text:s/>and<text:s/>productive<text:s/>inclusion<text:s/>activities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56" table:number-columns-spanned="2">
            <text:p text:style-name="P165"><text:span text:style-name="T165_1">Output<text:s/>number:<text:s/></text:span></text:p>
          </table:table-cell>
          <table:covered-table-cell/>
          <table:table-cell table:style-name="Cell57">
            <text:p text:style-name="P166"><text:span text:style-name="T166_1">1</text:span></text:p>
          </table:table-cell>
          <table:table-cell table:style-name="Cell58">
            <text:p text:style-name="P167"><text:span text:style-name="T167_1">Output<text:s/>Score:<text:s/></text:span></text:p>
          </table:table-cell>
          <table:table-cell table:style-name="Cell59">
            <text:p text:style-name="P168"><text:span text:style-name="T168_1">A</text:span></text:p>
          </table:table-cell>
        </table:table-row>
        <table:table-row table:style-name="Row19">
          <table:table-cell table:style-name="Cell60" table:number-columns-spanned="2">
            <text:p text:style-name="P169"><text:span text:style-name="T169_1">Impact<text:s/>weighting<text:s/>(%):<text:s text:c="2"/></text:span></text:p>
          </table:table-cell>
          <table:covered-table-cell/>
          <table:table-cell table:style-name="Cell61">
            <text:p text:style-name="P170"><text:span text:style-name="T170_1">30%</text:span></text:p>
          </table:table-cell>
          <table:table-cell table:style-name="Cell62">
            <text:p text:style-name="P171"><text:span text:style-name="T171_1">W</text:span><text:span text:style-name="T171_2">eighting<text:s/>revised<text:s/>since<text:s/>last<text:s/>AR?<text:s/></text:span></text:p>
          </table:table-cell>
          <table:table-cell table:style-name="Cell63">
            <text:p text:style-name="P172"><text:span text:style-name="T172_1">Not<text:s/>revised.<text:s/></text:span></text:p>
          </table:table-cell>
        </table:table-row>
      </table:table>
      <text:p text:style-name="P173"/>
      <table:table table:style-name="Table7">
        <table:table-column table:style-name="Column24"/>
        <table:table-column table:style-name="Column25"/>
        <table:table-column table:style-name="Column26"/>
        <table:table-row table:style-name="Row20">
          <table:table-cell table:style-name="Cell64">
            <text:p text:style-name="P174"><text:span text:style-name="T174_1">Indicator(s)</text:span></text:p>
          </table:table-cell>
          <table:table-cell table:style-name="Cell65">
            <text:p text:style-name="P175"><text:span text:style-name="T175_1">Milestone(s)<text:s/>for<text:s/>this<text:s/>review</text:span></text:p>
          </table:table-cell>
          <table:table-cell table:style-name="Cell66">
            <text:p text:style-name="P176"><text:span text:style-name="T176_1">Progress<text:s/></text:span></text:p>
          </table:table-cell>
        </table:table-row>
        <table:table-row table:style-name="Row21">
          <table:table-cell table:style-name="Cell67">
            <text:p text:style-name="P177"><text:span text:style-name="T177_1">1.1</text:span><text:span text:style-name="T177_2">:<text:s text:c="2"/></text:span><text:span text:style-name="T177_3"><text:s/></text:span><text:span text:style-name="T177_4">#<text:s/>of<text:s/>beneficiary<text:s/>households<text:s/></text:span><text:span text:style-name="T177_5">receiving<text:s/>climate<text:s/>shock<text:s/>response<text:s/>cash<text:s/>transfers<text:s/>funded<text:s/>by<text:s/>SASPP</text:span></text:p>
            <text:p text:style-name="P178"/>
            <text:p text:style-name="P179"><text:span text:style-name="T179_1">[cumulative<text:s/>for<text:s/>Phase<text:s/>II,<text:s/>#<text:s/>households,<text:s/>#<text:s/>individuals,<text:s/>#<text:s/>women]</text:span></text:p>
          </table:table-cell>
          <table:table-cell table:style-name="Cell68">
            <text:p text:style-name="P180"><text:span text:style-name="T180_1">140,000<text:s/></text:span></text:p>
            <text:p text:style-name="P181"><text:span text:style-name="T181_1">(Ind:<text:s/>846,000;<text:s/>F:<text:s/>423,000)</text:span></text:p>
          </table:table-cell>
          <table:table-cell table:style-name="Cell69">
            <text:p text:style-name="P182"><text:span text:style-name="T182_1">175,221<text:s/></text:span></text:p>
            <text:p text:style-name="P183"><text:span text:style-name="T183_1">(Ind:<text:s/>1,109,446;<text:s/>F:<text:s/>561,463)</text:span></text:p>
            <text:p text:style-name="P184"/>
            <text:p text:style-name="P185"><text:span text:style-name="T185_1">Exceeded</text:span></text:p>
          </table:table-cell>
        </table:table-row>
        <table:table-row table:style-name="Row22">
          <table:table-cell table:style-name="Cell70">
            <text:p text:style-name="P186"><text:span text:style-name="T186_1">1.2</text:span><text:span text:style-name="T186_2">:<text:s text:c="2"/></text:span><text:span text:style-name="T186_3">#<text:s/>of<text:s/>direct<text:s/>beneficiaries<text:s/>receiving<text:s/></text:span><text:span text:style-name="T186_4">training<text:s/>and<text:s/>grants<text:s/>(productive<text:s/>inclusion<text:s/>support)<text:s/>funded<text:s/>by<text:s/></text:span><text:span text:style-name="T186_5">SASP</text:span><text:span text:style-name="T186_6">P</text:span><text:span text:style-name="T186_7"><text:s/>to<text:s/>strengthen<text:s/>resilience<text:s/>to<text:s/>climate<text:s/>shocks</text:span></text:p>
            <text:p text:style-name="P187"/>
            <text:p text:style-name="P188"><text:span text:style-name="T188_1">[Cumulative<text:s/>from<text:s/>Phase<text:s/>II,<text:s/>includes<text:s/>baseline<text:s/>results<text:s/>as<text:s/>support<text:s/>is<text:s/>delivered<text:s/>over<text:s/>multiple<text:s/>years.<text:s/>Individual<text:s/>and<text:s/>female<text:s/>recipients]</text:span></text:p>
          </table:table-cell>
          <table:table-cell table:style-name="Cell71">
            <text:p text:style-name="P189"><text:span text:style-name="T189_1">81,689<text:s/>(47,220<text:s/>f)<text:s/></text:span></text:p>
            <text:p text:style-name="P190"/>
            <text:p text:style-name="P191"><text:span text:style-name="T191_1">[Burkina<text:s/>Faso:<text:s/>11,000;<text:s/>Chad:<text:s text:c="2"/>2,000;<text:s/>Mali:<text:s/>20,000;<text:s/>Mauritania:<text:s text:c="2"/>1,992;<text:s/>Niger<text:s/>46,697]</text:span></text:p>
          </table:table-cell>
          <table:table-cell table:style-name="Cell72">
            <text:p text:style-name="P192"><text:span text:style-name="T192_1">56,254<text:s/>(43,120<text:s/>f)<text:s/></text:span></text:p>
            <text:p text:style-name="P193"/>
            <text:p text:style-name="P194"><text:span text:style-name="T194_1">(Burkina<text:s/>Faso:<text:s text:c="2"/>21,265;<text:s/>Chad:<text:s text:c="2"/>2,000;<text:s/>Mali:<text:s text:c="2"/>11,000;</text:span><text:span text:style-name="T194_2"><text:s/></text:span><text:span text:style-name="T194_3">Mauritania:<text:s text:c="2"/>5,292;<text:s/>Niger:<text:s text:c="2"/>16,697)</text:span></text:p>
            <text:p text:style-name="P195"/>
            <text:p text:style-name="P196"><text:span text:style-name="T196_1">Partially<text:s/>met</text:span></text:p>
          </table:table-cell>
        </table:table-row>
        <table:table-row table:style-name="Row23">
          <table:table-cell table:style-name="Cell73">
            <text:p text:style-name="P197"><text:span text:style-name="T197_1">1.3</text:span><text:span text:style-name="T197_2">:<text:s text:c="2"/></text:span><text:span text:style-name="T197_3">%<text:s/>of<text:s/>complaints<text:s/>received<text:s/>by<text:s/>the<text:s/>Grievance<text:s/>Response<text:s/>Mechanism<text:s/>(GRM)<text:s/>that<text:s/>are<text:s/>resolved<text:s/>in<text:s/>a<text:s/>timely<text:s/>manner</text:span><text:span text:style-name="T197_4">.<text:s text:c="2"/></text:span><text:span text:style-name="T197_5"><text:tab/></text:span></text:p>
          </table:table-cell>
          <table:table-cell table:style-name="Cell74">
            <text:p text:style-name="P198"><text:span text:style-name="T198_1">Improvement<text:s/></text:span><text:span text:style-name="T198_2">o</text:span><text:span text:style-name="T198_3">n<text:s/>average<text:s/>%<text:s/>compared<text:s/>to<text:s/>previous<text:s/>year:<text:s text:c="2"/>75%<text:s/></text:span></text:p>
            <text:p text:style-name="P199"/>
            <text:p text:style-name="P200"><text:span text:style-name="T200_1">(BF:<text:s/>80%,<text:s/>Chad:<text:s/>85%,<text:s/>Mauritania:<text:s/>75%,<text:s/>Niger:<text:s/>60%)</text:span></text:p>
          </table:table-cell>
          <table:table-cell table:style-name="Cell75">
            <text:p text:style-name="P201"><text:span text:style-name="T201_1">89%<text:s/></text:span></text:p>
            <text:p text:style-name="P202"/>
            <text:p text:style-name="P203"><text:span text:style-name="T203_1">(BF:<text:s text:c="2"/>99%,<text:s/>Chad:<text:s text:c="2"/>85%;<text:s/>Mauritania:<text:s text:c="2"/>83.67%;<text:s/>Niger:<text:s text:c="2"/>N/A<text:s/>due<text:s/>to<text:s/>suspension<text:s/>of<text:s/>activities)</text:span></text:p>
            <text:p text:style-name="P204"/>
            <text:p text:style-name="P205"><text:span text:style-name="T205_1">Exceeded</text:span><text:span text:style-name="T205_2"><text:s/></text:span></text:p>
            <text:p text:style-name="P206"><text:span text:style-name="T206_1">(Niger<text:s/></text:span><text:span text:style-name="T206_2">programme<text:s/></text:span><text:span text:style-name="T206_3">suspen</text:span><text:span text:style-name="T206_4">ded<text:s/>and<text:s/>therefore<text:s/>no</text:span><text:span text:style-name="T206_5"><text:s/>data</text:span><text:span text:style-name="T206_6">)<text:s/></text:span></text:p>
          </table:table-cell>
        </table:table-row>
        <table:table-row table:style-name="Row24">
          <table:table-cell table:style-name="Cell76">
            <text:p text:style-name="P207"><text:span text:style-name="T207_1">1.4</text:span><text:span text:style-name="T207_2">:<text:s text:c="2"/></text:span><text:span text:style-name="T207_3">#<text:s/>of<text:s/>targeted<text:s/>activities<text:s/>undertaken<text:s/>to<text:s/>improve<text:s/>the<text:s/>gender-responsiveness<text:s/>and<text:s/>inclusiveness<text:s/>of<text:s/>the<text:s/>ASP<text:s/>systems,<text:s/>including<text:s/>those<text:s/>supported<text:s/>or<text:s/>implemented<text:s/>by<text:s/>CDP.</text:span><text:span text:style-name="T207_4"><text:tab/></text:span></text:p>
          </table:table-cell>
          <table:table-cell table:style-name="Cell77">
            <text:p text:style-name="P208"><text:span text:style-name="T208_1">1.<text:s/>Operational<text:s/>lessons<text:s/>on<text:s/>effective<text:s/>participation<text:s/>by<text:s/>women<text:s/>have<text:s/>been<text:s/>drawn<text:s/>from<text:s/>the<text:s/>evaluations<text:s/>of<text:s/>the<text:s/>productive<text:s/>inclusion<text:s/>interventions,<text:s/>and<text:s/>reflected<text:s/>in<text:s/>design<text:s/>of<text:s/>scale<text:s/>up<text:s/>interventions</text:span></text:p>
            <text:p text:style-name="P209"><text:span text:style-name="T209_1">2.<text:s/>Operational<text:s/>lessons<text:s/>for<text:s/>ASP<text:s/>in<text:s/>fragile<text:s/>contexts<text:s/>take<text:s/>gender<text:s/>constraints<text:s/>into<text:s/>consideration,<text:s/>and<text:s/>propose<text:s/>recommendations<text:s/>to<text:s/>strengthen<text:s/>the<text:s/>gender-responsiveness<text:s/>of<text:s/></text:span><text:span text:style-name="T209_2">program</text:span><text:span text:style-name="T209_3">me</text:span><text:span text:style-name="T209_4">s</text:span><text:span text:style-name="T209_5"><text:s/>and<text:s/>systems</text:span></text:p>
            <text:p text:style-name="P210"><text:span text:style-name="T210_1">3.<text:s/></text:span><text:span text:style-name="T210_2"><text:s/></text:span><text:span text:style-name="T210_3">All<text:s/>projects<text:s/>which<text:s/>became<text:s/>effective<text:s/>from<text:s/>FY23<text:s/>onwards<text:s/>are<text:s/>implementing<text:s/>the<text:s/>actions<text:s/>of<text:s/>their<text:s/>environmental<text:s/>and<text:s/>social<text:s/>commitment<text:s/>plans<text:s/>that<text:s/>aim<text:s/>at<text:s/>ensuring<text:s/>relevant<text:s/>project<text:s/>actors<text:s/>are<text:s/>trained<text:s/>on<text:s/>SEAH<text:s/>and<text:s/>putting<text:s/>in<text:s/>place<text:s/>a<text:s/>GRM<text:s/>designed<text:s/>to<text:s/>integrate<text:s/>appropriate<text:s/>measures<text:s/>to<text:s/>respond<text:s/>to<text:s/>SEAH</text:span></text:p>
          </table:table-cell>
          <table:table-cell table:style-name="Cell78">
            <text:list text:style-name="LS6" xml:id="list19">
              <text:list-item>
                <text:p text:style-name="P211"><text:span text:style-name="T211_1">Some<text:s/>evaluations<text:s/>carried<text:s/>out</text:span><text:span text:style-name="T211_2"><text:s/>at<text:s/>pilot<text:s/>stage</text:span><text:span text:style-name="T211_3">.<text:s text:c="2"/></text:span><text:span text:style-name="T211_4">Lessons</text:span><text:span text:style-name="T211_5"><text:s/>will<text:s/>be<text:s/>reflected<text:s/>in<text:s/>future<text:s/></text:span><text:span text:style-name="T211_6">programmes<text:s/>and<text:s/>in<text:s/>Phase<text:s/>3.<text:s text:c="2"/></text:span></text:p>
              </text:list-item>
              <text:list-item>
                <text:p text:style-name="P212"><text:span text:style-name="T212_1">Lessons<text:s/>have<text:s/>been<text:s/></text:span><text:span text:style-name="T212_2">drawn<text:s/>from<text:s/></text:span><text:span text:style-name="T212_3">a<text:s/>pilot<text:s/>programme<text:s/>in<text:s/>Mali</text:span><text:span text:style-name="T212_4"><text:s/>and<text:s/>therefore<text:s/>limited<text:s/>to<text:s/></text:span><text:span text:style-name="T212_5">one<text:s/>fragile<text:s/>context.<text:s text:c="2"/></text:span></text:p>
              </text:list-item>
              <text:list-item>
                <text:p text:style-name="P213"><text:span text:style-name="T213_1">All<text:s/>CDP<text:s/>actors<text:s/>are<text:s/>trained<text:s/>in<text:s/>SEAH</text:span><text:span text:style-name="T213_2">.<text:s text:c="2"/></text:span><text:span text:style-name="T213_3">SASPP<text:s/>is<text:s/>using<text:s/>multiple<text:s/>entry<text:s/>points<text:s/>to<text:s/>promote<text:s/>gender<text:s/>equity<text:s/>in<text:s/>ASP</text:span><text:span text:style-name="T213_4"><text:s/>across<text:s/>all<text:s/>programmes.<text:s text:c="2"/></text:span></text:p>
              </text:list-item>
            </text:list>
            <text:p text:style-name="P214"><text:span text:style-name="T214_1">Partially<text:s/>Met</text:span><text:span text:style-name="T214_2"><text:s text:c="2"/></text:span></text:p>
            <text:p text:style-name="P215"/>
          </table:table-cell>
        </table:table-row>
      </table:table>
      <text:p text:style-name="P216"/>
      <text:p text:style-name="P217"/>
      <text:p text:style-name="P218"><text:span text:style-name="T218_1">Briefly<text:s/>describe<text:s/>the<text:s/>output’s<text:s/>activities<text:s/>and<text:s/>provide<text:s/>supporting<text:s/>narrative<text:s/>for<text:s/>the<text:s/>score.</text:span></text:p>
      <text:p text:style-name="P219"/>
      <text:p text:style-name="P220"><text:span text:style-name="T220_1">There<text:s/>has<text:s/>been<text:s/>progress<text:s/>in<text:s/></text:span><text:span text:style-name="T220_2">this<text:s/>output</text:span><text:span text:style-name="T220_3"><text:s/>despite<text:s/></text:span><text:span text:style-name="T220_4">significant<text:s/>challenges.<text:s/></text:span><text:span text:style-name="T220_5">There<text:s/></text:span><text:span text:style-name="T220_6">is</text:span><text:span text:style-name="T220_7"><text:s/>limited</text:span><text:span text:style-name="T220_8"><text:s/></text:span><text:span text:style-name="T220_9">programming<text:s/></text:span><text:span text:style-name="T220_10">in<text:s/>Niger<text:s/>due<text:s/>to<text:s/>a<text:s/>pause<text:s/>in<text:s/>operations</text:span><text:span text:style-name="T220_11"><text:s/>since<text:s/>the<text:s/>coup<text:s/>in<text:s/>2023</text:span><text:span text:style-name="T220_12">.<text:s text:c="2"/>As<text:s/>of<text:s/>May<text:s/>2024,<text:s/></text:span><text:span text:style-name="T220_13">the<text:s/>World<text:s/>Bank<text:s/>and<text:s/>the<text:s/>Government<text:s/>of<text:s/>Niger<text:s/>have<text:s/></text:span><text:span text:style-name="T220_14">agreed<text:s/>that<text:s/>th</text:span><text:span text:style-name="T220_15">e<text:s/>programme<text:s/>will<text:s/>resume,<text:s/>however<text:s/></text:span><text:span text:style-name="T220_16">the<text:s/></text:span><text:span text:style-name="T220_17">details</text:span><text:span text:style-name="T220_18"><text:s/>are<text:s/>currently</text:span><text:span text:style-name="T220_19"><text:s/>being<text:s/>negotiated.</text:span><text:span text:style-name="T220_20"><text:s/></text:span><text:span text:style-name="T220_21">Burki</text:span><text:span text:style-name="T220_22">na<text:s/>Faso<text:s/>has</text:span><text:span text:style-name="T220_23"><text:s/>paused</text:span><text:span text:style-name="T220_24"><text:s/></text:span><text:span text:style-name="T220_25">cash<text:s/></text:span><text:span text:style-name="T220_26">transfers<text:s/></text:span><text:span text:style-name="T220_27">since<text:s/>December<text:s/></text:span><text:span text:style-name="T220_28">2023,<text:s/>so<text:s/></text:span><text:span text:style-name="T220_29">results<text:s/>are<text:s/>taken<text:s/>from</text:span><text:span text:style-name="T220_30"><text:s/></text:span><text:span text:style-name="T220_31">prior<text:s/>to<text:s/></text:span><text:span text:style-name="T220_32">the<text:s/>pause.<text:s/></text:span><text:span text:style-name="T220_33"><text:s/></text:span><text:span text:style-name="T220_34">Mali<text:s/>currently</text:span><text:span text:style-name="T220_35"><text:s/>does<text:s/>not<text:s/>have<text:s/>an<text:s/>operational<text:s/></text:span><text:span text:style-name="T220_36">adaptive<text:s/></text:span><text:span text:style-name="T220_37">social<text:s/>protection<text:s/></text:span><text:span text:style-name="T220_38">programme<text:s/>with<text:s/>the<text:s/>World<text:s/>Bank,<text:s/>and<text:s/>so<text:s/>operations<text:s/>are<text:s/>limited<text:s/>until<text:s/>a<text:s/>new<text:s/></text:span><text:span text:style-name="T220_39">programme<text:s/>is<text:s/></text:span><text:span text:style-name="T220_40">negotiated.<text:s/></text:span></text:p>
      <text:p text:style-name="P221"/>
      <text:p text:style-name="P222"><text:span text:style-name="T222_1">1.1<text:s/></text:span><text:span text:style-name="T222_2">The<text:s/>target<text:s/></text:span><text:span text:style-name="T222_3">for</text:span><text:span text:style-name="T222_4"><text:s/>the<text:s/>number<text:s/>of</text:span><text:span text:style-name="T222_5"><text:s/>beneficiary<text:s/>households<text:s/>receiving<text:s/>climate<text:s/>shock<text:s/>response<text:s/>cash<text:s/>transfers<text:s/>funded<text:s/>by<text:s/>SASP</text:span><text:span text:style-name="T222_6">P</text:span><text:span text:style-name="T222_7"><text:s/></text:span><text:span text:style-name="T222_8">was<text:s/>exceeded<text:s/>by<text:s/>25%</text:span><text:span text:style-name="T222_9">.</text:span><text:span text:style-name="T222_10"><text:s/></text:span><text:span text:style-name="T222_11">Some<text:s/>countries<text:s/>have<text:s/>over<text:s/>performed.<text:s/></text:span><text:span text:style-name="T222_12">This<text:s/>resulted<text:s/></text:span><text:span text:style-name="T222_13">in<text:s/>more<text:s/>than<text:s/>250,000<text:s/>additional<text:s/>individuals<text:s/></text:span><text:span text:style-name="T222_14">being<text:s/></text:span><text:span text:style-name="T222_15">reached<text:s/></text:span><text:span text:style-name="T222_16">for<text:s/>this<text:s/>annual<text:s/>review<text:s/></text:span><text:span text:style-name="T222_17">mil</text:span><text:span text:style-name="T222_18">e</text:span><text:span text:style-name="T222_19">stone</text:span><text:span text:style-name="T222_20">.</text:span><text:span text:style-name="T222_21"><text:s/></text:span><text:span text:style-name="T222_22">Examples<text:s/>of<text:s/>progress<text:s/>are:<text:s/></text:span></text:p>
      <text:list text:style-name="LS7" xml:id="list22">
        <text:list-item>
          <text:p text:style-name="P223"><text:span text:style-name="T223_1">In<text:s/>Burkina<text:s/>Faso,<text:s/></text:span><text:span text:style-name="T223_2">104,052<text:s/></text:span><text:span text:style-name="T223_3">households</text:span><text:span text:style-name="T223_4"><text:s/></text:span><text:span text:style-name="T223_5">benefited</text:span><text:span text:style-name="T223_6"><text:s/>from<text:s/>the<text:s/>vertical<text:s/>expansion<text:s/>during<text:s/>the<text:s/>2023<text:s/>lean<text:s/>season<text:s/>(FY24)</text:span><text:span text:style-name="T223_7">.<text:s text:c="2"/>This</text:span><text:span text:style-name="T223_8"><text:s/>data<text:s/>is<text:s/>cumulative<text:s/>and<text:s/>so</text:span><text:span text:style-name="T223_9"><text:s/>includes<text:s/></text:span><text:span text:style-name="T223_10">99,057<text:s/></text:span><text:span text:style-name="T223_11">of<text:s/>the<text:s/>same<text:s/></text:span><text:span text:style-name="T223_12">households<text:s/>that<text:s/></text:span><text:span text:style-name="T223_13">benefited</text:span><text:span text:style-name="T223_14"><text:s/>from<text:s/>the<text:s/>top-up<text:s/>last<text:s/>year.</text:span><text:span text:style-name="T223_15"><text:s/></text:span><text:span text:style-name="T223_16">This<text:s/>was<text:s/>done<text:s/>prior<text:s/>to<text:s/>the<text:s/>pause<text:s/>in<text:s/>cash<text:s/>payments<text:s/>in<text:s/>December<text:s/>2023.<text:s/></text:span></text:p>
        </text:list-item>
        <text:list-item>
          <text:p text:style-name="P224"><text:span text:style-name="T224_1">In<text:s/>Chad,<text:s/></text:span><text:span text:style-name="T224_2">SASPP</text:span><text:span text:style-name="T224_3"><text:s/>was<text:s/>positioned<text:s/>to</text:span><text:span text:style-name="T224_4"><text:s/>support<text:s/>an<text:s/>anticipated<text:s/>60,000<text:s/>Sudanese<text:s/>refugee<text:s/>households<text:s/></text:span><text:span text:style-name="T224_5">through<text:s/>an<text:s/>emergency<text:s/>cash<text:s/>transfer<text:s/>in<text:s/>July<text:s/></text:span><text:span text:style-name="T224_6">2024</text:span><text:span text:style-name="T224_7"><text:s/></text:span><text:span text:style-name="T224_8">(t</text:span><text:span text:style-name="T224_9">o</text:span><text:span text:style-name="T224_10"><text:s/>be<text:s/>updated<text:s/>at<text:s/>the<text:s/>end<text:s/>of<text:s/>June<text:s/>24</text:span><text:span text:style-name="T224_11">).</text:span><text:span text:style-name="T224_12"><text:s/></text:span></text:p>
        </text:list-item>
        <text:list-item>
          <text:p text:style-name="P225"><text:span text:style-name="T225_1">In<text:s/>Mauritania,<text:s/></text:span><text:span text:style-name="T225_2">t</text:span><text:span text:style-name="T225_3">he</text:span><text:span text:style-name="T225_4"><text:s/>response<text:s/>by<text:s/>the<text:s/>Elmaouna<text:s/>program</text:span><text:span text:style-name="T225_5">me</text:span><text:span text:style-name="T225_6"><text:s/>covered<text:s/>29,170<text:s/>households,<text:s/>of<text:s/>which<text:s/>13,693<text:s/></text:span><text:span text:style-name="T225_7">we</text:span><text:span text:style-name="T225_8">re<text:s/></text:span><text:span text:style-name="T225_9">funded<text:s/>by<text:s/>SASPP<text:s/>and<text:s/>AFD</text:span><text:span text:style-name="T225_10"><text:s/>(through<text:s/>a<text:s/>separate<text:s/>funding<text:s/>agreement<text:s/>with<text:s/>the<text:s/>World<text:s/>Bank)</text:span><text:span text:style-name="T225_11">.<text:s/>The<text:s/>response<text:s/>by<text:s/>the<text:s/>Tekavoul<text:s/>shock-response<text:s/>program</text:span><text:span text:style-name="T225_12">me</text:span><text:span text:style-name="T225_13"><text:s/>reached<text:s/>6,181<text:s/>households<text:s/>and<text:s/>was<text:s/>fully<text:s/>funded<text:s/>by<text:s/>SASPP.</text:span><text:span text:style-name="T225_14"><text:s/></text:span><text:span text:style-name="T225_15">The<text:s/>response<text:s/>by<text:s/>the<text:s/>Elmaouna<text:s/></text:span><text:span text:style-name="T225_16">program</text:span><text:span text:style-name="T225_17">me</text:span><text:span text:style-name="T225_18"><text:s/>covered<text:s/>51,284<text:s/>households,<text:s/>of<text:s/>which<text:s/>27%<text:s/>funded<text:s/>by<text:s/>SASPP<text:s/>and<text:s/>AFD.<text:s/>The<text:s/>response<text:s/>by<text:s/>the<text:s/>Tekavoul<text:s/>shock-response<text:s/></text:span><text:span text:style-name="T225_19">program</text:span><text:span text:style-name="T225_20">me</text:span><text:span text:style-name="T225_21"><text:s/>reached<text:s/>3,954<text:s/>households<text:s/>and<text:s/>was<text:s/>fully<text:s/>funded<text:s/>by<text:s/>SASPP.</text:span></text:p>
        </text:list-item>
      </text:list>
      <text:p text:style-name="P226"><text:span text:style-name="T226_1">1.2</text:span><text:span text:style-name="T226_2"><text:s/>Partially<text:s/>met<text:s/>the<text:s/>target<text:s/>of<text:s/>direct<text:s/>beneficiaries</text:span><text:span text:style-name="T226_3">,<text:s/>mainly<text:s/>women<text:s/>and</text:span><text:span text:style-name="T226_4"><text:s/>vulnerable<text:s/>households<text:s/>such<text:s/>as<text:s/>refugees,</text:span><text:span text:style-name="T226_5"><text:s/>rece</text:span><text:span text:style-name="T226_6">ived</text:span><text:span text:style-name="T226_7"><text:s/>training<text:s/>and<text:s/>grants<text:s/>(productive<text:s/>inclusion<text:s/>support)<text:s/>funded<text:s/>by<text:s/>SASPP<text:s/>to<text:s/>strengthen<text:s/>resilience<text:s/>to<text:s/>climate<text:s/>shocks.</text:span><text:span text:style-name="T226_8"><text:s/></text:span><text:span text:style-name="T226_9">This<text:s/>is<text:s/>a<text:s/>package<text:s/>of<text:s/>interventions<text:s/>including<text:s/>savings<text:s/>groups,<text:s/>micro-entrepreneurship<text:s/>training,<text:s/>coaching,<text:s/>life-skills<text:s/>training,<text:s/>cash<text:s/>grants,<text:s/>community<text:s/>sensitisation<text:s/>on<text:s/>aspirations<text:s/>and<text:s/>social<text:s/>norms.<text:s/></text:span><text:span text:style-name="T226_10"><text:s/></text:span><text:span text:style-name="T226_11">Program</text:span><text:span text:style-name="T226_12">me</text:span><text:span text:style-name="T226_13">s</text:span><text:span text:style-name="T226_14"><text:s/>in<text:s/>the<text:s/>region<text:s/>demonstrated<text:s/>strong<text:s/>impacts<text:s/>on<text:s/>the<text:s/>welfare<text:s/>of<text:s/>beneficiaries,<text:s/>their<text:s/>productivity,<text:s/>livelihoods,<text:s/>and<text:s/>resilience<text:s/>to<text:s/>climate<text:s/>shocks<text:s/>as<text:s/>timely<text:s/>responses<text:s/>prevent<text:s/>households<text:s/>from<text:s/>resorting<text:s/>to<text:s/>depletive<text:s/>coping<text:s/>strategies.</text:span><text:span text:style-name="T226_15"><text:s/></text:span><text:span text:style-name="T226_16">For<text:s/>example</text:span><text:span text:style-name="T226_17">,</text:span><text:span text:style-name="T226_18"><text:s/>substantial<text:s/></text:span><text:span text:style-name="T226_19">increase<text:s/>in<text:s/>household<text:s/>consumption,<text:s/>18<text:s/>months<text:s/>post-programme</text:span><text:span text:style-name="T226_20"><text:s/></text:span><text:span text:style-name="T226_21">in<text:s/>rural<text:s/>Niger<text:s/>($0.25/day),<text:s/>Mauritania<text:s/>($0.31/day)<text:s/>and<text:s/>Chad<text:s/>($0.21/day).<text:s/>Positive<text:s/>effect<text:s/>($0.17,<text:s/>6%)<text:s/>in<text:s/>urban<text:s/>Senegal<text:s/>(significant<text:s/>in<text:s/>some<text:s/>specifications)</text:span><text:span text:style-name="T226_22">.<text:s/></text:span><text:span text:style-name="T226_23">Transformative<text:s/>impacts<text:s/>on<text:s/>women’s<text:s/>income-generating<text:s/>activities</text:span><text:span text:style-name="T226_24"><text:s/></text:span><text:span text:style-name="T226_25">18<text:s/>months<text:s/>post-programme</text:span><text:span text:style-name="T226_26">:<text:s/>i</text:span><text:span text:style-name="T226_27">ncrease<text:s/>in<text:s/>off-farm<text:s/>beneficiary<text:s/>business<text:s/>revenues<text:s/>(yearly)<text:s/>in<text:s/>Niger<text:s/>(+$268),<text:s/>Mauritania<text:s/>(+$170),<text:s/>Chad<text:s/>(+$123)</text:span><text:span text:style-name="T226_28">.<text:s/></text:span></text:p>
      <text:p text:style-name="P227"/>
      <text:p text:style-name="P228"><text:span text:style-name="T228_1">Future</text:span><text:span text:style-name="T228_2"><text:s/></text:span><text:span text:style-name="T228_3">plans<text:s/></text:span><text:span text:style-name="T228_4">in<text:s/>Mauritania<text:s/>include<text:s/></text:span><text:span text:style-name="T228_5">streamlining<text:s/>the<text:s/>package<text:s/>to<text:s/>facilitate<text:s/>implementation<text:s/>at<text:s/>scale<text:s/>and<text:s/>customizing<text:s/>the<text:s/>needs<text:s/>of<text:s/>host<text:s/>communities<text:s/>and<text:s/>refugees.<text:s/></text:span><text:span text:style-name="T228_6">T</text:span><text:span text:style-name="T228_7">he<text:s/>team<text:s/>will<text:s/>continue<text:s/>to<text:s/>explore<text:s/>synergies<text:s/>with<text:s/>the<text:s/>economic<text:s/>inclusion<text:s/>program<text:s/>Al<text:s/>Barka,<text:s/>which<text:s/>aims<text:s/>to<text:s/>improve<text:s/>employment<text:s/>outcomes<text:s/>for<text:s/>vulnerable<text:s/>youth.</text:span><text:span text:style-name="T228_8"><text:s/></text:span><text:span text:style-name="T228_9">The<text:s/>new</text:span><text:span text:style-name="T228_10">ly</text:span><text:span text:style-name="T228_11"><text:s/>agreed<text:s/>IDA<text:s/>financed<text:s/>ASP<text:s/>programme<text:s/>in<text:s/>Chad<text:s/>is<text:s/>starting<text:s/>to<text:s/>be<text:s/>delivered</text:span><text:span text:style-name="T228_12"><text:s/>which<text:s/>includes<text:s/>livelihoods<text:s/>for<text:s/>refugees<text:s/>and<text:s/>host<text:s/>communities</text:span><text:span text:style-name="T228_13">,</text:span><text:span text:style-name="T228_14"><text:s/>and<text:s/>with<text:s/>the<text:s/>resumption<text:s/>of<text:s/>activities<text:s/>expected<text:s/>in<text:s/>Niger</text:span><text:span text:style-name="T228_15">,<text:s/>and<text:s/>a<text:s/>functional<text:s/>programme<text:s/>in<text:s/>Mauritania</text:span><text:span text:style-name="T228_16">,</text:span><text:span text:style-name="T228_17"><text:s/>it<text:s/>is<text:s/>expected<text:s/>that<text:s/>the<text:s/>targets<text:s/>will<text:s/>be<text:s/>met<text:s/>in<text:s/>future<text:s/>years.<text:s/></text:span></text:p>
      <text:p text:style-name="P229"/>
      <text:p text:style-name="P230"><text:span text:style-name="T230_1">There<text:s/>is<text:s/>evidence<text:s/>of<text:s/>resilience<text:s/>building<text:s/>through<text:s/>increased<text:s/>savings<text:s/>groups</text:span><text:span text:style-name="T230_2">,<text:s/>p</text:span><text:span text:style-name="T230_3">articipants<text:s/>remain<text:s/>active<text:s/>in<text:s/>saving<text:s/>groups<text:s/>18<text:s/>months<text:s/>after<text:s/>the<text:s/>program<text:s/>(e.g.<text:s/>90%<text:s/>in<text:s/>Burkina<text:s/>and<text:s/>86%<text:s/>Niger)</text:span><text:span text:style-name="T230_4">.<text:s/></text:span><text:span text:style-name="T230_5">Resilience<text:s/>is<text:s/>also<text:s/>strengthened<text:s/>through<text:s/>increased<text:s/>social<text:s/>support<text:s/>where<text:s/>vulnerable<text:s/>women<text:s/>are<text:s/>able<text:s/>to</text:span><text:span text:style-name="T230_6"><text:s/>mobilize<text:s/>financial<text:s/>support<text:s/>from<text:s/>others<text:s/>in<text:s/>case<text:s/>of<text:s/>shocks</text:span><text:span text:style-name="T230_7">.<text:s/></text:span><text:span text:style-name="T230_8">There<text:s/>is<text:s/>not<text:s/>specific<text:s/>evidence<text:s/>on<text:s/></text:span><text:span text:style-name="T230_9">how<text:s/>this<text:s/>livelihoods<text:s/>support<text:s/>package<text:s/>prepares<text:s/>women<text:s/>for<text:s/></text:span><text:span text:style-name="T230_10">climate<text:s/>shocks</text:span><text:span text:style-name="T230_11">,<text:s/>and<text:s/>what<text:s/>is<text:s/>included<text:s/>in<text:s/>the<text:s/>different<text:s/>modules<text:s/>and<text:s/>coaching<text:s/>to<text:s/>support<text:s/>HHs<text:s/>to<text:s/></text:span><text:span text:style-name="T230_12">build<text:s/>climate<text:s/>resilience.<text:s/></text:span><text:span text:style-name="T230_13">It<text:s/>seems<text:s/>to<text:s/>be<text:s/>an<text:s/>assumption<text:s/>rather<text:s/>than<text:s/>part<text:s/>of<text:s/>the<text:s/>design.<text:s/>A<text:s/>FCDO<text:s/>financed<text:s/>consultant<text:s/>in<text:s/>supporting<text:s/>SASPP<text:s/>on<text:s/>improving<text:s/>this<text:s/>for<text:s/>the<text:s/>design<text:s/>of<text:s/>SASPP<text:s/>3.</text:span></text:p>
      <text:p text:style-name="P231"/>
      <text:p text:style-name="P232"><text:span text:style-name="T232_1">1.3<text:s/>Grievance<text:s/>redress<text:s/>mechanism</text:span><text:span text:style-name="T232_2"><text:s/>(GRM)</text:span><text:span text:style-name="T232_3"><text:s/>–<text:s/></text:span><text:span text:style-name="T232_4">this<text:s/></text:span><text:span text:style-name="T232_5">exceeded<text:s/></text:span><text:span text:style-name="T232_6">the<text:s/></text:span><text:span text:style-name="T232_7">expected<text:s/>target<text:s/></text:span><text:span text:style-name="T232_8">for<text:s/></text:span><text:span text:style-name="T232_9">a<text:s/>functional<text:s/></text:span><text:span text:style-name="T232_10">GRM<text:s/>mechanism<text:s/>with<text:s/>89%<text:s/>of<text:s/>complaints<text:s/>received<text:s/></text:span><text:span text:style-name="T232_11">being<text:s/></text:span><text:span text:style-name="T232_12">r</text:span><text:span text:style-name="T232_13">esolved<text:s/>in<text:s/>a<text:s/>timely<text:s/>manner.<text:s/></text:span><text:span text:style-name="T232_14">Mauritania<text:s/>and<text:s/>Chad<text:s/>are<text:s/>making<text:s/>substantial<text:s/>progress<text:s/>towards<text:s/>establishing<text:s/>functional<text:s/>GBV<text:s/></text:span><text:span text:style-name="T232_15">responsive<text:s/>GRM<text:s/>mechanisms.<text:s/>The<text:s/>Family<text:s/>dialogue<text:s/>intervention<text:s/>pilot<text:s/>in<text:s/>Mauritania<text:s/>is<text:s/>aimed<text:s/>at<text:s/>mitigating<text:s/>conflicts<text:s/>and<text:s/>GBV<text:s/>by<text:s/>increasing<text:s/>intra‑household<text:s/>cooperation<text:s/>and<text:s/>thereby<text:s/>enhancing<text:s/>the<text:s/>welfare<text:s/>effects<text:s/>of<text:s/>the<text:s/>safety<text:s/>net<text:s/>program</text:span><text:span text:style-name="T232_16">me</text:span><text:span text:style-name="T232_17">.</text:span><text:span text:style-name="T232_18"><text:s/>There<text:s/>are<text:s/>planned<text:s/>evaluations<text:s/>for<text:s/>the<text:s/>GRM<text:s/>mechanism<text:s/>in<text:s/>2025<text:s/>that<text:s/>will<text:s/>have<text:s/>key<text:s/></text:span><text:span text:style-name="T232_19">recommendations</text:span><text:span text:style-name="T232_20"><text:s/>for<text:s/>the<text:s/>programme<text:s/>that<text:s/>are<text:s/>country<text:s/>specific<text:s/>and<text:s/>culturally<text:s/>sensitive</text:span><text:span text:style-name="T232_21">.</text:span><text:span text:style-name="T232_22"><text:s/></text:span></text:p>
      <text:p text:style-name="P233"/>
      <text:p text:style-name="P234"><text:span text:style-name="T234_1">1</text:span><text:span text:style-name="T234_2">.4<text:s/></text:span><text:span text:style-name="T234_3">.</text:span><text:span text:style-name="T234_4">1<text:s/></text:span><text:span text:style-name="T234_5">and<text:s/>2.<text:s/></text:span><text:span text:style-name="T234_6">Learning</text:span><text:span text:style-name="T234_7">:<text:s/></text:span><text:span text:style-name="T234_8">K</text:span><text:span text:style-name="T234_9">ey</text:span><text:span text:style-name="T234_10"><text:s/></text:span><text:span text:style-name="T234_11">learning<text:s/>from<text:s/></text:span><text:span text:style-name="T234_12">productive<text:s/></text:span><text:span text:style-name="T234_13">inclusion<text:s/>impact</text:span><text:span text:style-name="T234_14"><text:s/>evaluations<text:s/>on<text:s/></text:span><text:span text:style-name="T234_15">gender</text:span><text:span text:style-name="T234_16"><text:s/>include</text:span><text:span text:style-name="T234_17"><text:s/>a<text:s/>study<text:s/></text:span><text:span text:style-name="T234_18">in</text:span><text:span text:style-name="T234_19"><text:s/>Mali</text:span><text:span text:style-name="T234_20"><text:s/></text:span><text:span text:style-name="T234_21">the<text:s/>team<text:s/>conducted<text:s/>a<text:s/>pilot<text:s/>with<text:s/>women<text:s/>becoming<text:s/>the<text:s/>primary<text:s/>transfer<text:s/>recipients.</text:span><text:span text:style-name="T234_22"><text:s/></text:span><text:span text:style-name="T234_23">Only</text:span><text:span text:style-name="T234_24"><text:s/>a<text:s/>quarter<text:s/>of<text:s/>women<text:s/>personally<text:s/>collected<text:s/>the<text:s/>transfer,<text:s/>with<text:s/>the<text:s/>majority<text:s/>delegating<text:s/>the<text:s/>task<text:s/>to<text:s/>their<text:s/>husbands<text:s/>or<text:s/>male<text:s/>relatives.<text:s/>As<text:s/>such,<text:s/>the<text:s/>transition<text:s/>to<text:s/>women<text:s/>beneficiaries<text:s/>alone<text:s/>proved<text:s/>insufficient<text:s/>in<text:s/>empowering<text:s/>them.<text:s text:c="2"/>There<text:s/>are<text:s/>multiple<text:s/>lessons<text:s/>learned</text:span><text:span text:style-name="T234_25">,</text:span><text:span text:style-name="T234_26"><text:s/></text:span><text:span text:style-name="T234_27">firstly</text:span><text:span text:style-name="T234_28">,<text:s/>far<text:s/>from<text:s/>increasing<text:s/>domestic<text:s/>disputes<text:s/>and<text:s/>tensions,<text:s/>paying<text:s/>transfers<text:s/>to<text:s/>women<text:s/>has<text:s/>either<text:s/>eased<text:s/>tensions<text:s/>or<text:s/>done<text:s/>no<text:s/>harm.<text:s/>Second,<text:s/>addressing<text:s/>resource<text:s/>constraints<text:s/>alone<text:s/>is<text:s/>insufficient<text:s/>to<text:s/>effect<text:s/>significant<text:s/>changes<text:s/>in<text:s/>social<text:s/>norms.<text:s/>Third,<text:s/>in<text:s/>environments<text:s/>plagued<text:s/>by<text:s/>extreme<text:s/>food<text:s/>insecurity,<text:s/>the<text:s/>imperative<text:s/>of<text:s/>food<text:s/>security<text:s/>overshadows<text:s/>gender<text:s/>considerations.<text:s/></text:span><text:span text:style-name="T234_29">1.4.</text:span><text:span text:style-name="T234_30"><text:s/></text:span><text:span text:style-name="T234_31">3<text:s/>CDP<text:s/>staff<text:s/>all<text:s/></text:span><text:span text:style-name="T234_32">receive</text:span><text:span text:style-name="T234_33"><text:s/></text:span><text:span text:style-name="T234_34">mandatory</text:span><text:span text:style-name="T234_35"><text:s/></text:span><text:span text:style-name="T234_36">SEAH<text:s/></text:span><text:span text:style-name="T234_37">training</text:span><text:span text:style-name="T234_38">.</text:span><text:span text:style-name="T234_39"><text:s/></text:span><text:span text:style-name="T234_40">CDP<text:s/>has<text:s/>proposed<text:s/>an<text:s/>evidence<text:s/>review<text:s/></text:span><text:span text:style-name="T234_41">using<text:s/>GESI<text:s/>to<text:s/></text:span><text:span text:style-name="T234_42">revise<text:s/>a<text:s/>conceptual<text:s/>framework.<text:s/></text:span></text:p>
      <text:p text:style-name="P235"/>
      <text:p text:style-name="P236"><text:span text:style-name="T236_1">The<text:s/>reference<text:s/>to<text:s/>climate<text:s/>shock<text:s/>response<text:s/>and<text:s/>climate<text:s/>resilience<text:s/>in<text:s/>this<text:s/>output<text:s/>is<text:s/>not<text:s/>based<text:s/>on<text:s/>the<text:s/>WB<text:s/>results.<text:s/>The<text:s/>actual<text:s/>impact<text:s/>of<text:s/>cash<text:s/>trans</text:span><text:span text:style-name="T236_2">fers<text:s/>on<text:s/>climate<text:s/>resilience<text:s/>are<text:s/>not<text:s/>currently<text:s/>measured<text:s/>by<text:s/>the<text:s/>Bank.<text:s/>FCDO<text:s/>is<text:s/>funding<text:s/>work<text:s/>(through<text:s/>BASIC)<text:s/>to<text:s/>improve<text:s/>the<text:s/>impact<text:s/>of<text:s/>cash<text:s/>transfers<text:s/>on<text:s/>climate<text:s/>resilience<text:s/>specifically<text:s/>and<text:s/></text:span><text:span text:style-name="T236_3">the<text:s/>methodology<text:s/>to<text:s/>measure<text:s/>results.<text:s/>This<text:s/>will<text:s/>help<text:s/>us<text:s/>improve<text:s/>the<text:s/>accuracy<text:s/>of<text:s/>ICF<text:s/>reporting<text:s/>in<text:s/>phase<text:s/>3.</text:span></text:p>
      <text:p text:style-name="P237"/>
      <text:p text:style-name="P238"><text:span text:style-name="T238_1">Describe<text:s/>any<text:s/>changes</text:span><text:span text:style-name="T238_2"><text:s/>to</text:span><text:span text:style-name="T238_3"><text:s/>this<text:s/>output</text:span><text:span text:style-name="T238_4"><text:s/>during<text:s/>the<text:s/>past<text:s/>year</text:span><text:span text:style-name="T238_5">,<text:s/>and<text:s/>any<text:s/>planned<text:s/>changes<text:s/>as<text:s/>a<text:s/>result<text:s/>of<text:s/>this<text:s/>review.</text:span><text:span text:style-name="T238_6"><text:s/></text:span><text:span text:style-name="T238_7">[1<text:s/>paragraph]</text:span></text:p>
      <text:p text:style-name="P239"/>
      <text:p text:style-name="P240"><text:span text:style-name="T240_1">There<text:s/>have<text:s/>been<text:s/>no<text:s/>changes<text:s/>to<text:s/>the<text:s/>logframe<text:s/>in<text:s/>2024<text:s/>since<text:s/>the<text:s/>2023<text:s/>annual<text:s/>review,<text:s/>including<text:s/>this<text:s/>output.<text:s/></text:span></text:p>
      <text:p text:style-name="P241"/>
      <text:p text:style-name="P242"><text:span text:style-name="T242_1">It<text:s/>is<text:s/>recommended<text:s/>to<text:s/>revise<text:s/>output<text:s/>1.4<text:s/>with<text:s/>new<text:s/>milestone<text:s/>targets<text:s/>that<text:s/>will<text:s/>track<text:s/>revised<text:s/>targets<text:s/>for<text:s/>the<text:s/>year</text:span><text:span text:style-name="T242_2"><text:s/>ahead.<text:s/></text:span></text:p>
      <text:p text:style-name="P243"/>
      <text:p text:style-name="P244"><text:span text:style-name="T24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44_2">[</text:span><text:span text:style-name="T244_3">1</text:span><text:span text:style-name="T244_4">-2<text:s/>paragraphs]</text:span></text:p>
      <text:p text:style-name="P245"/>
      <table:table table:style-name="Table8">
        <table:table-column table:style-name="Column27"/>
        <table:table-column table:style-name="Column28"/>
        <table:table-row table:style-name="Row25">
          <table:table-cell table:style-name="Cell79">
            <text:p text:style-name="P246"><text:span text:style-name="T246_1">Recommendation<text:s/>from<text:s/>AR<text:s/>202</text:span><text:span text:style-name="T246_2">3</text:span></text:p>
          </table:table-cell>
          <table:table-cell table:style-name="Cell80">
            <text:p text:style-name="P247"><text:span text:style-name="T247_1">Update</text:span></text:p>
          </table:table-cell>
        </table:table-row>
        <table:table-row table:style-name="Row26">
          <table:table-cell table:style-name="Cell81">
            <text:p text:style-name="P248"><text:span text:style-name="T248_1">The<text:s/>programme<text:s/>should<text:s/>disaggregate<text:s/>data<text:s/>further<text:s/>(people<text:s/>with<text:s/>disabilities,<text:s/>rural<text:s/>/</text:span><text:span text:style-name="T248_2"><text:s/></text:span><text:span text:style-name="T248_3">urban)<text:s/>where<text:s/>possible<text:s/>(see<text:s/>note<text:s/>above).<text:s/>As<text:s/>an<text:s/>immediate<text:s/>step,<text:s/>further<text:s/>evaluations<text:s/>of<text:s/>the<text:s/>SRP<text:s/>programme<text:s/>should<text:s/>include<text:s/>the<text:s/>Washington<text:s/>Group<text:s/>questions<text:s/>on<text:s/>disability<text:s/>to<text:s/>enable<text:s/>disaggregation<text:s/>of<text:s/>programme<text:s/>impacts<text:s/>by<text:s/>disability<text:s/>status.<text:s/>The<text:s/>World<text:s/>Bank<text:s/>should<text:s/>also<text:s/>scope<text:s/>how<text:s/>monitoring<text:s/>data<text:s/>at<text:s/>the<text:s/>country<text:s/>level<text:s/>can<text:s/>be<text:s/>disaggregated<text:s/>by<text:s/>disability,<text:s/>and<text:s/>how<text:s/>this<text:s/>compares<text:s/>to<text:s/>any<text:s/>statistics<text:s/>on<text:s/>disability<text:s/>prevalence<text:s/>available<text:s/>in<text:s/>nationally<text:s/>representative<text:s/>surveys<text:s/>or<text:s/>censuses.<text:s/></text:span></text:p>
            <text:p text:style-name="P249"/>
          </table:table-cell>
          <table:table-cell table:style-name="Cell82">
            <text:p text:style-name="P250"><text:span text:style-name="T250_1">In<text:s/>progress</text:span><text:span text:style-name="T250_2"><text:s/>-<text:s/></text:span><text:span text:style-name="T250_3">The<text:s/>STAAR<text:s/>adviser<text:s/>on<text:s/>gender<text:s/>has<text:s/></text:span><text:span text:style-name="T250_4">been<text:s/></text:span><text:span text:style-name="T250_5">contracted</text:span><text:span text:style-name="T250_6"><text:s/>to<text:s/>push<text:s/>this<text:s/>work<text:s/></text:span><text:span text:style-name="T250_7">forward</text:span><text:span text:style-name="T250_8"><text:s/>this<text:s/>year.<text:s text:c="2"/></text:span><text:span text:style-name="T250_9">Some<text:s/>data</text:span><text:span text:style-name="T250_10"><text:s/>on<text:s/>disaggregation<text:s/>has<text:s/>been<text:s/>included</text:span><text:span text:style-name="T250_11"><text:s/>in<text:s/>the<text:s/></text:span><text:span text:style-name="T250_12">World<text:s/>Bank’s</text:span><text:span text:style-name="T250_13"><text:s/></text:span><text:span text:style-name="T250_14">annual<text:s/>report</text:span><text:span text:style-name="T250_15">.<text:s text:c="2"/>This<text:s/>is<text:s/>specifically<text:s/></text:span><text:span text:style-name="T250_16">for<text:s/>those</text:span><text:span text:style-name="T250_17"><text:s/>assisted<text:s/>with<text:s/>COVID-19<text:s/>cash<text:s/>transfers<text:s/>in<text:s/>FY22-FY24.<text:s text:c="2"/></text:span><text:span text:style-name="T250_18">Aside<text:s/>from<text:s/>this,<text:s/>there<text:s/>is<text:s/>limited<text:s/>data<text:s/>on<text:s/></text:span><text:span text:style-name="T250_19">disaggregation</text:span><text:span text:style-name="T250_20">.<text:s text:c="2"/>Thi</text:span><text:span text:style-name="T250_21">s<text:s/></text:span><text:span text:style-name="T250_22">action<text:s/></text:span><text:span text:style-name="T250_23">is<text:s/></text:span><text:span text:style-name="T250_24">therefore<text:s/></text:span><text:span text:style-name="T250_25">to<text:s/>be<text:s/></text:span><text:span text:style-name="T250_26">taken<text:s/>forwards<text:s/></text:span><text:span text:style-name="T250_27">for<text:s/>phase<text:s/>3<text:s/></text:span><text:span text:style-name="T250_28">and<text:s/>to<text:s/>ensure<text:s/>that<text:s/>milestones<text:s/>are<text:s/>included<text:s/>in<text:s/>the<text:s/>phase<text:s/>3<text:s/>logframe<text:s/>that<text:s/></text:span><text:span text:style-name="T250_29">clearly<text:s/>set<text:s/>out<text:s/>how<text:s/>beneficiary<text:s/>data<text:s/>is<text:s/>disaggregated.<text:s text:c="2"/></text:span></text:p>
          </table:table-cell>
        </table:table-row>
        <table:table-row table:style-name="Row27">
          <table:table-cell table:style-name="Cell83">
            <text:p text:style-name="P251"><text:span text:style-name="T251_1">The<text:s/>programme<text:s/>should<text:s/>articulate<text:s/>more<text:s/>clearly<text:s/>its<text:s/>focus<text:s/>on<text:s/>SEAH<text:s/>and<text:s/>GBV<text:s/>to<text:s/>ensure<text:s/>consistency<text:s/>across<text:s/>both<text:s/>the<text:s/>programme<text:s/>and<text:s/>contexts.<text:s text:c="2"/>Given<text:s/>the<text:s/>difficulties<text:s/>in<text:s/>assessing<text:s/>the<text:s/>impact<text:s/>of<text:s/>cash<text:s/>transfers<text:s/>on<text:s/>GBV,<text:s/>the<text:s/>programme<text:s/>should<text:s/>consider<text:s/>doing<text:s/>this<text:s/>in<text:s/>more<text:s/>country<text:s/>contexts,<text:s/>particularly<text:s/>Chad,<text:s/>and<text:s/>work<text:s/>to<text:s/>ensure<text:s/>a<text:s/>consistent<text:s/>approach<text:s/>to<text:s/>SEAH.<text:s/></text:span></text:p>
            <text:p text:style-name="P252"/>
          </table:table-cell>
          <table:table-cell table:style-name="Cell84">
            <text:p text:style-name="P253"><text:span text:style-name="T253_1">In<text:s/>progress</text:span><text:span text:style-name="T253_2"><text:s/></text:span><text:span text:style-name="T253_3">–</text:span><text:span text:style-name="T253_4"><text:s/></text:span><text:span text:style-name="T253_5">arranged<text:s/>a<text:s/>discussion<text:s/>with<text:s/>the<text:s/>World<text:s/>Bank<text:s/>in<text:s/></text:span><text:span text:style-name="T253_6">the<text:s/>first<text:s/>week<text:s/>of<text:s/></text:span><text:span text:style-name="T253_7">October<text:s/></text:span><text:span text:style-name="T253_8">to<text:s/>discuss<text:s/></text:span><text:span text:style-name="T253_9">SEAH<text:s/>in<text:s/>detail<text:s/>with<text:s/>both<text:s/>the<text:s/>World<text:s/>Bank<text:s/>HQ<text:s/>team<text:s/>and<text:s/>their<text:s/>country<text:s/>teams.<text:s text:c="2"/></text:span></text:p>
          </table:table-cell>
        </table:table-row>
        <table:table-row table:style-name="Row28">
          <table:table-cell table:style-name="Cell85">
            <text:p text:style-name="P254"><text:span text:style-name="T254_1">FCDO<text:s/>should<text:s/>work<text:s/>with<text:s/>the<text:s/>World<text:s/>Bank<text:s/>to<text:s/>ensure<text:s/>recommendations<text:s/>from<text:s/>the<text:s/></text:span><text:span text:style-name="T254_2"><text:a xlink:type="simple" xlink:href="https://www.gov.uk/research-for-development-outputs/gender-sensitivity-analysis-of-the-sahel-adaptive-social-protection-programme"><text:span text:style-name="T254_3">2019<text:s/>HEART<text:s/>review</text:span></text:a></text:span><text:span text:style-name="T254_4"><text:s/>of<text:s/>the<text:s/>programme<text:s/>are<text:s/>implemented,<text:s/>particularly;<text:s/>that<text:s/>there<text:s/>is<text:s/>adequate<text:s/>gender<text:s/>capacity<text:s/>at<text:s/>the<text:s/>programme<text:s/>level<text:s/>to<text:s/>ensure<text:s/>risks<text:s/>are<text:s/>mitigated<text:s/>and<text:s/>opportunities<text:s/>to<text:s/>bolster<text:s/>women’s<text:s/>empowerment<text:s/>are<text:s/>not<text:s/>missed,<text:s/>and<text:s/>that<text:s/>a<text:s/>programme-wide<text:s/>gender<text:s/>and<text:s/>inclusion<text:s/>strategy<text:s/>is<text:s/>developed.<text:s/>The<text:s/>programme<text:s/>should<text:s/>also<text:s/>consider<text:s/>more<text:s/>systematically<text:s/>the<text:s/>gender<text:s/>and<text:s/>inclusion<text:s/>dimensions<text:s/>of<text:s/>vulnerability<text:s/>and<text:s/>impacts<text:s/>that<text:s/>the<text:s/>shock<text:s/>responsive<text:s/>component<text:s/>has<text:s/>on<text:s/>these.<text:s/></text:span></text:p>
            <text:p text:style-name="P255"/>
          </table:table-cell>
          <table:table-cell table:style-name="Cell86">
            <text:p text:style-name="P256"><text:span text:style-name="T256_1">In<text:s/>progress</text:span><text:span text:style-name="T256_2"><text:s/>–<text:s/>this<text:s/>work<text:s/>is<text:s/>ongoing<text:s/>through<text:s/>the<text:s/></text:span><text:span text:style-name="T256_3">consultancy<text:s/>that<text:s/>STAAR<text:s/>is<text:s/>providing<text:s/>to<text:s/>the<text:s/>World<text:s/>Bank.<text:s text:c="2"/></text:span><text:span text:style-name="T256_4">This<text:s/>consultancy<text:s/>started<text:s/>in<text:s/>June<text:s/>2024<text:s/>and<text:s/></text:span><text:span text:style-name="T256_5">therefore</text:span><text:span text:style-name="T256_6"><text:s/>it<text:s/>is<text:s/>too<text:s/>early</text:span><text:span text:style-name="T256_7"><text:s/>for<text:s/>a<text:s/>meaningful<text:s/>update</text:span><text:span text:style-name="T256_8"><text:s/>on<text:s/>the<text:s/>work<text:s/>to<text:s/>date.<text:s text:c="2"/>A<text:s/>clearer<text:s/>understanding<text:s/></text:span><text:span text:style-name="T256_9">is</text:span><text:span text:style-name="T256_10"><text:s/>expected<text:s/>towards<text:s/>the<text:s/>end<text:s/>of<text:s/>2024.<text:s text:c="2"/></text:span></text:p>
          </table:table-cell>
        </table:table-row>
        <table:table-row table:style-name="Row29">
          <table:table-cell table:style-name="Cell87">
            <text:p text:style-name="P257"><text:span text:style-name="T257_1">Under<text:s/>output<text:s/>indicator<text:s/>1.4<text:s/>in<text:s/>the<text:s/>logframe;<text:s/>CDP<text:s/>should<text:s/>outline<text:s/>gender-related<text:s/>milestones,<text:s/>and<text:s/>World<text:s/>Bank<text:s/>milestones<text:s/>should<text:s/>be<text:s/>revisited.<text:s/></text:span></text:p>
            <text:p text:style-name="P258"/>
          </table:table-cell>
          <table:table-cell table:style-name="Cell88">
            <text:p text:style-name="P259"><text:span text:style-name="T259_1">In<text:s/>progress</text:span><text:span text:style-name="T259_2"><text:s/></text:span><text:span text:style-name="T259_3">–</text:span><text:span text:style-name="T259_4"><text:s/></text:span><text:span text:style-name="T259_5">Due<text:s/>to<text:s/>the<text:s/>proximity<text:s/>of<text:s/></text:span><text:span text:style-name="T259_6">P</text:span><text:span text:style-name="T259_7">hase<text:s/>3<text:s/>starting,<text:s/>the<text:s/>World<text:s/>Bank<text:s/>will<text:s/>not<text:s/>add<text:s/></text:span><text:span text:style-name="T259_8">gender<text:s/>related<text:s/>milestones<text:s/>to<text:s/>the<text:s/>current<text:s/>phase’s<text:s/>logframe</text:span><text:span text:style-name="T259_9">.<text:s text:c="2"/></text:span><text:span text:style-name="T259_10">Milestones<text:s/>will<text:s/>be<text:s/>added<text:s/>for<text:s/>Phase<text:s/>3.<text:s/></text:span></text:p>
            <text:p text:style-name="P260"/>
            <text:p text:style-name="P261"><text:span text:style-name="T261_1">CDP</text:span><text:span text:style-name="T261_2"><text:s/></text:span><text:span text:style-name="T261_3">are<text:s/>integrating<text:s/>gender<text:s/>into<text:s/>their<text:s/>products</text:span><text:span text:style-name="T261_4"><text:s/>and<text:s/>are<text:s/></text:span><text:span text:style-name="T261_5">in<text:s/>the<text:s/>process<text:s/>of<text:s/></text:span><text:span text:style-name="T261_6">developing<text:s/>a<text:s/></text:span><text:span text:style-name="T261_7">conceptual<text:s/>framework</text:span><text:span text:style-name="T261_8">,<text:s/>which<text:s/>will<text:s/>better<text:s/>capture<text:s/>and<text:s/>reflect<text:s/></text:span><text:span text:style-name="T261_9">intersecting<text:s/>climate<text:s/>and<text:s/>gender<text:s/>equality<text:s/>and<text:s/>social<text:s/>inclusion<text:s/></text:span><text:span text:style-name="T261_10">vulnerabilities<text:s/>in<text:s/>social<text:s/>protection<text:s/>targeting<text:s/>tools.<text:s text:c="2"/></text:span><text:span text:style-name="T261_11">Again,<text:s/>clear<text:s/>milestones<text:s/>in<text:s/>the<text:s/>logframe<text:s/>are<text:s/>unlikely<text:s/>to<text:s/>materialise<text:s/>until<text:s/>Phase<text:s/>3.<text:s text:c="2"/></text:span></text:p>
          </table:table-cell>
        </table:table-row>
        <table:table-row table:style-name="Row30">
          <table:table-cell table:style-name="Cell89">
            <text:p text:style-name="P262"><text:span text:style-name="T262_1">The<text:s/>World<text:s/>Bank<text:s/>should<text:s/>organise<text:s/>donor<text:s/>de-briefs<text:s/>twice<text:s/>a<text:s/>year<text:s/>per<text:s/>country,<text:s/>to<text:s/>discuss<text:s/>main<text:s/>findings<text:s/>from<text:s/>country<text:s/>supervision<text:s/>missions<text:s/>with<text:s/>the<text:s/>FCDO<text:s/>and<text:s/>other<text:s/>donors.</text:span></text:p>
            <text:p text:style-name="P263"/>
          </table:table-cell>
          <table:table-cell table:style-name="Cell90">
            <text:p text:style-name="P264"><text:span text:style-name="T264_1">Complete</text:span><text:span text:style-name="T264_2"><text:s/></text:span><text:span text:style-name="T264_3">–</text:span><text:span text:style-name="T264_4"><text:s/></text:span><text:span text:style-name="T264_5">donor<text:s/>debriefs<text:s/></text:span><text:span text:style-name="T264_6">were</text:span><text:span text:style-name="T264_7"><text:s/></text:span><text:span text:style-name="T264_8">held<text:s/>in<text:s/>Feb<text:s/>2024</text:span><text:span text:style-name="T264_9">.<text:s text:c="2"/>Further<text:s/>debriefs<text:s/>are<text:s/>due<text:s/>before<text:s/>the<text:s/>end<text:s/>of<text:s/>the<text:s/>calendar<text:s/>year.<text:s text:c="2"/></text:span></text:p>
          </table:table-cell>
        </table:table-row>
        <table:table-row table:style-name="Row31">
          <table:table-cell table:style-name="Cell91">
            <text:p text:style-name="P265"><text:span text:style-name="T265_1">The<text:s/>World<text:s/>Bank<text:s/>should<text:s/>secure<text:s/>climate<text:s/>resilience<text:s/>and<text:s/>adaptation<text:s/>expertise<text:s/>in<text:s/>the<text:s/>SASPP<text:s/>team<text:s/>to<text:s/>support<text:s/>climate<text:s/>mainstreaming<text:s/>across<text:s/>the<text:s/>programme<text:s/>pillars.</text:span></text:p>
            <text:p text:style-name="P266"/>
          </table:table-cell>
          <table:table-cell table:style-name="Cell92">
            <text:p text:style-name="P267"><text:span text:style-name="T267_1">In<text:s/>progress</text:span><text:span text:style-name="T267_2"><text:s/>–<text:s/>while<text:s/>the<text:s/>World<text:s/>Bank<text:s/>has<text:s/>not<text:s/>secured<text:s/>climate<text:s/></text:span><text:span text:style-name="T267_3">resilience<text:s/>and<text:s/>adaptation<text:s/>expertise<text:s/></text:span><text:span text:style-name="T267_4">internally,<text:s/>this<text:s/>capability<text:s/>is<text:s/>being<text:s/>provided<text:s/>through<text:s/>the<text:s/>STAAR<text:s/>consultancy</text:span><text:span text:style-name="T267_5">.<text:s text:c="2"/></text:span><text:span text:style-name="T267_6">T</text:span><text:span text:style-name="T267_7">he<text:s/>World<text:s/>Bank<text:s/>are<text:s/>looking<text:s/>to</text:span><text:span text:style-name="T267_8"><text:s/>further</text:span><text:span text:style-name="T267_9"><text:s/>integrate<text:s/>climate<text:s/>in<text:s/>Phase<text:s/>3<text:s/>of<text:s/>the<text:s/>SASPP.<text:s text:c="2"/></text:span></text:p>
          </table:table-cell>
        </table:table-row>
        <table:table-row table:style-name="Row32">
          <table:table-cell table:style-name="Cell93">
            <text:p text:style-name="P268"><text:span text:style-name="T268_1">The<text:s/>World<text:s/>Bank<text:s/>should<text:s/>deliver<text:s/>on<text:s/>the<text:s/>planned<text:s/>studies<text:s/>of<text:s/>climate<text:s/>vulnerability<text:s/>and,<text:s/>with<text:s/>support<text:s/>from<text:s/>a<text:s/>climate<text:s/>expert,<text:s/>develop<text:s/>specific<text:s/>climate<text:s/>resilience<text:s/>indicators<text:s/>for<text:s/>Phase<text:s/>III.<text:s/></text:span></text:p>
            <text:p text:style-name="P269"/>
          </table:table-cell>
          <table:table-cell table:style-name="Cell94">
            <text:p text:style-name="P270"><text:span text:style-name="T270_1">In<text:s/>progress</text:span><text:span text:style-name="T270_2"><text:s/></text:span><text:span text:style-name="T270_3">–</text:span><text:span text:style-name="T270_4"><text:s/></text:span><text:span text:style-name="T270_5">Support<text:s/>to<text:s/>the<text:s/>World<text:s/>Bank<text:s/>is<text:s/>being<text:s/>provided<text:s/>through<text:s/>the<text:s/>STAAR<text:s/>consulta</text:span><text:span text:style-name="T270_6">nts</text:span><text:span text:style-name="T270_7">,<text:s/>who<text:s/>are<text:s/>working<text:s/>with<text:s/>the<text:s/>World<text:s/>Bank<text:s/>to<text:s/>help<text:s/>develop<text:s/>climate<text:s/>indicators<text:s/>for<text:s/>Phase<text:s/>3.<text:s text:c="2"/></text:span></text:p>
          </table:table-cell>
        </table:table-row>
        <table:table-row table:style-name="Row33">
          <table:table-cell table:style-name="Cell95">
            <text:p text:style-name="P271"><text:span text:style-name="T271_1">The<text:s/>World<text:s/>Bank<text:s/>should<text:s/>ensure<text:s/>that<text:s/>only<text:s/>climate-resilient<text:s/>productive<text:s/>livelihoods<text:s/>are<text:s/>promoted<text:s/>and<text:s/>should<text:s/>mitigate<text:s/>the<text:s/>risks<text:s/>of<text:s/>maladaptation.<text:s/></text:span><text:span text:style-name="T271_2"><text:s/></text:span></text:p>
            <text:p text:style-name="P272"/>
          </table:table-cell>
          <table:table-cell table:style-name="Cell96">
            <text:p text:style-name="P273"><text:span text:style-name="T273_1">In<text:s/>progress</text:span><text:span text:style-name="T273_2"><text:s/>–<text:s/>This<text:s/>again<text:s/>is<text:s/>ongoing<text:s/>through<text:s/>the<text:s/>STAAR<text:s/>consultants<text:s/>who<text:s/></text:span><text:span text:style-name="T273_3">started</text:span><text:span text:style-name="T273_4"><text:s/>working<text:s/>with<text:s/>the<text:s/>World<text:s/>Bank</text:span><text:span text:style-name="T273_5"><text:s/></text:span><text:span text:style-name="T273_6">during<text:s/>the<text:s/>last<text:s/>year</text:span><text:span text:style-name="T273_7">.<text:s/></text:span></text:p>
          </table:table-cell>
        </table:table-row>
      </table:table>
      <text:p text:style-name="P274"/>
      <text:p text:style-name="P275"><text:span text:style-name="T275_1">Learning</text:span><text:span text:style-name="T275_2"><text:s/>and<text:s/></text:span><text:span text:style-name="T275_3">Recommendation</text:span><text:span text:style-name="T275_4">s</text:span><text:span text:style-name="T275_5"><text:s/>for<text:s/>this<text:s/>annual<text:s/>review<text:s/></text:span><text:span text:style-name="T275_6"><text:s/></text:span></text:p>
      <text:p text:style-name="P276"/>
      <text:list text:style-name="LS8" xml:id="list25">
        <text:list-item>
          <text:p text:style-name="P277"><text:span text:style-name="T277_1">There<text:s/>are<text:s/>significant<text:s/>challenges<text:s/>to<text:s/>working<text:s/>in<text:s/>FCV<text:s/>countries<text:s/>in<text:s/>the<text:s/>Sahel.<text:s/>These<text:s/>are<text:s/>challenging<text:s/>for<text:s/>all<text:s/>partners<text:s/>operating<text:s/>in<text:s/>the<text:s/>region.<text:s/>The<text:s/>Wo</text:span><text:span text:style-name="T277_2">rld<text:s/>Bank’s<text:s/>model<text:s/>for<text:s/>delivery<text:s/>of<text:s/>social<text:s/>protection<text:s/>programming<text:s/></text:span><text:span text:style-name="T277_3">has<text:s/>required</text:span><text:span text:style-name="T277_4"><text:s/>significant<text:s/>adaptation<text:s/>to<text:s/>work<text:s/>effectively.<text:s/>It<text:s/>would<text:s/>be<text:s/>good<text:s/>to<text:s/>capture<text:s/>how<text:s/>they<text:s/>are<text:s/>le</text:span><text:span text:style-name="T277_5">arning<text:s/>and<text:s/>adapting<text:s/>to<text:s/>deliver<text:s/>ASP<text:s/>in<text:s/>the<text:s/>region.<text:s/></text:span></text:p>
        </text:list-item>
        <text:list-item>
          <text:p text:style-name="P278"><text:span text:style-name="T278_1">The<text:s/>livelihoods<text:s/>package<text:s/>of<text:s/>interventions<text:s/></text:span><text:span text:style-name="T278_2">does<text:s/>not<text:s/></text:span><text:span text:style-name="T278_3">detail<text:s/>how<text:s/>the<text:s/>programme<text:s/>is<text:s/>strengthening<text:s/>resilience<text:s/>to<text:s/>climate<text:s/>shocks.<text:s/>It<text:s/>seems<text:s/>to<text:s/>be<text:s/>an<text:s/>assumption<text:s/>rather<text:s/>than<text:s/>part<text:s/>of<text:s/>the<text:s/>design.<text:s/>A</text:span><text:span text:style-name="T278_4"><text:s/>FCDO<text:s/>financed<text:s/>consultant<text:s/>in<text:s/>supporting<text:s/>SASPP<text:s/>on<text:s/></text:span><text:span text:style-name="T278_5">improving<text:s/>this<text:s/>for<text:s/>the<text:s/>design<text:s/>of<text:s/>SASPP<text:s/>3.<text:s/>Once<text:s/>the<text:s/>SASPP<text:s/>3<text:s/>programme<text:s/>is<text:s/>designed<text:s/>update<text:s/>this<text:s/>output<text:s/>in<text:s/>the<text:s/>FCDO<text:s/>logframe<text:s/>for<text:s/>2025.<text:s/></text:span></text:p>
        </text:list-item>
        <text:list-item>
          <text:p text:style-name="P279"><text:span text:style-name="T279_1">The<text:s/>milestones<text:s/>in<text:s/>output<text:s/>1.4<text:s/>should<text:s/>be<text:s/>redesigned<text:s/>to<text:s/>move<text:s/>away<text:s/>from<text:s/>compliance<text:s/></text:span><text:span text:style-name="T279_2">safeguarding</text:span><text:span text:style-name="T279_3"><text:s/></text:span><text:span text:style-name="T279_4">targets<text:s/>for<text:s/>CDP<text:s/>and<text:s/>into<text:s/>more<text:s/>strategic<text:s/>outputs<text:s/>that<text:s/>connect<text:s/>to<text:s/>the<text:s/>programme<text:s/>outcomes.<text:s/></text:span></text:p>
        </text:list-item>
      </text:list>
      <text:p text:style-name="P280"/>
      <table:table table:style-name="Table9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34">
          <table:table-cell table:style-name="Cell97">
            <text:p text:style-name="P281"><text:span text:style-name="T281_1">Output<text:s/>Title<text:s/></text:span></text:p>
          </table:table-cell>
          <table:table-cell table:style-name="Cell98" table:number-columns-spanned="4">
            <text:p text:style-name="P282"><text:span text:style-name="T282_1">Expansion<text:s/>of<text:s/>social<text:s/>registries<text:s/>and<text:s/>improved<text:s/>early<text:s/>warning<text:s/>systems<text:s/>for<text:s/>adaptive<text:s/>social<text:s/>protection</text:span></text:p>
          </table:table-cell>
          <table:covered-table-cell/>
          <table:covered-table-cell/>
          <table:covered-table-cell/>
        </table:table-row>
        <table:table-row table:style-name="Row35">
          <table:table-cell table:style-name="Cell99" table:number-columns-spanned="2">
            <text:p text:style-name="P283"><text:span text:style-name="T283_1">Output<text:s/>number:<text:s/></text:span></text:p>
          </table:table-cell>
          <table:covered-table-cell/>
          <table:table-cell table:style-name="Cell100">
            <text:p text:style-name="P284"><text:span text:style-name="T284_1">2</text:span></text:p>
          </table:table-cell>
          <table:table-cell table:style-name="Cell101">
            <text:p text:style-name="P285"><text:span text:style-name="T285_1">Output<text:s/>Score:<text:s/></text:span></text:p>
          </table:table-cell>
          <table:table-cell table:style-name="Cell102">
            <text:p text:style-name="P286"><text:span text:style-name="T286_1">B</text:span></text:p>
          </table:table-cell>
        </table:table-row>
        <table:table-row table:style-name="Row36">
          <table:table-cell table:style-name="Cell103" table:number-columns-spanned="2">
            <text:p text:style-name="P287"><text:span text:style-name="T287_1">Impact<text:s/>weighting<text:s/>(%):<text:s text:c="2"/></text:span></text:p>
          </table:table-cell>
          <table:covered-table-cell/>
          <table:table-cell table:style-name="Cell104">
            <text:p text:style-name="P288"><text:span text:style-name="T288_1">30%</text:span></text:p>
          </table:table-cell>
          <table:table-cell table:style-name="Cell105">
            <text:p text:style-name="P289"><text:span text:style-name="T289_1">W</text:span><text:span text:style-name="T289_2">eighting<text:s/>revised<text:s/>since<text:s/>last<text:s/>AR?<text:s/></text:span></text:p>
          </table:table-cell>
          <table:table-cell table:style-name="Cell106">
            <text:p text:style-name="P290"><text:span text:style-name="T290_1">Not<text:s/>revised.<text:s/></text:span></text:p>
          </table:table-cell>
        </table:table-row>
      </table:table>
      <text:p text:style-name="P291"/>
      <text:p text:style-name="P292"/>
      <table:table table:style-name="Table10">
        <table:table-column table:style-name="Column34"/>
        <table:table-column table:style-name="Column35"/>
        <table:table-column table:style-name="Column36"/>
        <table:table-row table:style-name="Row37">
          <table:table-cell table:style-name="Cell107">
            <text:p text:style-name="P293"><text:span text:style-name="T293_1">Indicator(s)</text:span></text:p>
          </table:table-cell>
          <table:table-cell table:style-name="Cell108">
            <text:p text:style-name="P294"><text:span text:style-name="T294_1">Milestone(s)<text:s/>for<text:s/>this<text:s/>review</text:span></text:p>
          </table:table-cell>
          <table:table-cell table:style-name="Cell109">
            <text:p text:style-name="P295"><text:span text:style-name="T295_1">Progress<text:s/></text:span></text:p>
          </table:table-cell>
        </table:table-row>
        <table:table-row table:style-name="Row38">
          <table:table-cell table:style-name="Cell110">
            <text:p text:style-name="P296"><text:span text:style-name="T296_1">2.1</text:span><text:span text:style-name="T296_2">:<text:s/></text:span><text:span text:style-name="T296_3"><text:s/></text:span><text:span text:style-name="T296_4">#<text:s/>of<text:s/>households<text:s/>in<text:s/>the<text:s/>social<text:s/>registry<text:s/>as<text:s/>a<text:s/>result<text:s/>of<text:s/></text:span><text:span text:style-name="T296_5">SASP</text:span><text:span text:style-name="T296_6">P</text:span><text:span text:style-name="T296_7"><text:s/>intervention<text:s text:c="43"/></text:span></text:p>
            <text:p text:style-name="P297"/>
            <text:p text:style-name="P298"><text:span text:style-name="T298_1">[Cumulative<text:s/>from<text:s/>Phase<text:s/>II,<text:s/>does<text:s/>not<text:s/>include<text:s/>Phase<text:s/>I<text:s/>results]</text:span></text:p>
          </table:table-cell>
          <table:table-cell table:style-name="Cell111">
            <text:p text:style-name="P299"><text:span text:style-name="T299_1">450,000<text:s/></text:span></text:p>
            <text:p text:style-name="P300"/>
            <text:p text:style-name="P301"><text:span text:style-name="T301_1">(Burkina<text:s/>Faso:<text:s/>450,000)</text:span></text:p>
          </table:table-cell>
          <table:table-cell table:style-name="Cell112">
            <text:p text:style-name="P302"><text:span text:style-name="T302_1">222,974<text:s/>households<text:s/></text:span></text:p>
            <text:p text:style-name="P303"/>
            <text:p text:style-name="P304"><text:span text:style-name="T304_1">(Burkina<text:s/>Faso:<text:s text:c="2"/>222,974)</text:span></text:p>
            <text:p text:style-name="P305"/>
            <text:p text:style-name="P306"><text:span text:style-name="T306_1">Not<text:s/></text:span><text:span text:style-name="T306_2">met</text:span></text:p>
          </table:table-cell>
        </table:table-row>
        <table:table-row table:style-name="Row39">
          <table:table-cell table:style-name="Cell113">
            <text:p text:style-name="P307"><text:span text:style-name="T307_1">2.2</text:span><text:span text:style-name="T307_2">:<text:s text:c="2"/></text:span><text:span text:style-name="T307_3">#<text:s/>of<text:s/>technical<text:s/>and<text:s/>advisory<text:s/>documents<text:s/>produced<text:s/>by<text:s/>SASPP<text:s/>on<text:s/>adaptive<text:s/>social<text:s/>registries<text:s/>and<text:s/>poverty<text:s/>&amp;<text:s/>vulnerability<text:s/></text:span></text:p>
            <text:p text:style-name="P308"/>
            <text:p text:style-name="P309"><text:span text:style-name="T309_1">[</text:span><text:span text:style-name="T309_2">C</text:span><text:span text:style-name="T309_3">umulative<text:s/>for<text:s/>Phase<text:s/>II]</text:span></text:p>
          </table:table-cell>
          <table:table-cell table:style-name="Cell114">
            <text:p text:style-name="P310"><text:span text:style-name="T310_1">18<text:s/></text:span></text:p>
            <text:p text:style-name="P311"/>
            <text:p text:style-name="P312"><text:span text:style-name="T312_1">(registries:<text:s/>10;<text:s/>vulnerability:<text:s/>8)</text:span></text:p>
          </table:table-cell>
          <table:table-cell table:style-name="Cell115">
            <text:p text:style-name="P313"><text:span text:style-name="T313_1">30<text:s/></text:span></text:p>
            <text:p text:style-name="P314"/>
            <text:p text:style-name="P315"><text:span text:style-name="T315_1">(registries:<text:s/></text:span><text:span text:style-name="T315_2">1</text:span><text:span text:style-name="T315_3">2;<text:s/>vulnerability:<text:s/>18)</text:span></text:p>
            <text:p text:style-name="P316"/>
            <text:p text:style-name="P317"><text:span text:style-name="T317_1">Exceeded</text:span></text:p>
          </table:table-cell>
        </table:table-row>
        <table:table-row table:style-name="Row40">
          <table:table-cell table:style-name="Cell116">
            <text:p text:style-name="P318"><text:span text:style-name="T318_1">2.3</text:span><text:span text:style-name="T318_2">:<text:s/></text:span><text:span text:style-name="T318_3"><text:s/></text:span><text:span text:style-name="T318_4">#<text:s/>of<text:s/>demand-responsive<text:s/>engagements<text:s/>or<text:s/>products<text:s/>for<text:s/>national<text:s/>government,<text:s/>World<text:s/>Bank<text:s/>and/or<text:s/>other<text:s/>stakeholders<text:s/>on<text:s/>linkages<text:s/>between<text:s/>early<text:s/>warning<text:s/>systems<text:s/>&amp;<text:s/>social<text:s/>protection<text:s/>systems<text:s/>produced<text:s/>by<text:s/>CDP.<text:s/></text:span></text:p>
            <text:p text:style-name="P319"/>
            <text:p text:style-name="P320"><text:span text:style-name="T320_1">*<text:s/></text:span><text:span text:style-name="T320_2">Engagements</text:span><text:span text:style-name="T320_3"><text:s/>and<text:s/>products<text:s/>can<text:s/>include,<text:s/>but<text:s/>are<text:s/>not<text:s/>limited<text:s/>to:<text:s/>analytical<text:s/>or<text:s/>advisory<text:s/>notes<text:s/>and<text:s/>reports;<text:s/>research<text:s/>publications;<text:s/>capacity<text:s/>building<text:s/>&amp;<text:s/>training;<text:s/>workshops<text:s/>&amp;<text:s/>presentations.</text:span></text:p>
          </table:table-cell>
          <table:table-cell table:style-name="Cell117">
            <text:p text:style-name="P321"><text:span text:style-name="T321_1">At<text:s/>least<text:s/>1<text:s/>demand-responsive<text:s/>engagements<text:s/>or<text:s/>products<text:s/>delivered,<text:s/>and<text:s/>at<text:s/>least<text:s/>2<text:s/>other<text:s/>engagement</text:span><text:span text:style-name="T321_2">s</text:span><text:span text:style-name="T321_3"><text:s/>or<text:s/>product</text:span><text:span text:style-name="T321_4">s</text:span><text:span text:style-name="T321_5"><text:s/>in<text:s/>development.<text:s text:c="2"/></text:span></text:p>
            <text:p text:style-name="P322"/>
          </table:table-cell>
          <table:table-cell table:style-name="Cell118">
            <text:p text:style-name="P323"><text:span text:style-name="T323_1">5<text:s/>demand<text:s/>responsive<text:s/>engagements<text:s/>or<text:s/>products<text:s/>have<text:s/>been<text:s/>delivered<text:s/>over<text:s/>the<text:s/>reporting<text:s/>period</text:span><text:span text:style-name="T323_2">.<text:s text:c="2"/></text:span><text:span text:style-name="T323_3">There<text:s/>is<text:s/></text:span><text:span text:style-name="T323_4">1</text:span><text:span text:style-name="T323_5"><text:s/></text:span><text:span text:style-name="T323_6">product<text:s/>in<text:s/>development.<text:s text:c="2"/></text:span></text:p>
            <text:p text:style-name="P324"/>
            <text:p text:style-name="P325"><text:span text:style-name="T325_1">Met<text:s/>/<text:s/>Exceeded<text:s/></text:span></text:p>
          </table:table-cell>
        </table:table-row>
      </table:table>
      <text:p text:style-name="P326"><text:span text:style-name="T326_1">Briefly<text:s/>describe<text:s/>the<text:s/>output’s<text:s/>activities<text:s/>and<text:s/>provide<text:s/>supporting<text:s/>narrative<text:s/>for<text:s/>the<text:s/>score.<text:s/></text:span><text:span text:style-name="T326_2">[max<text:s/>1/2<text:s/>page]<text:s/></text:span></text:p>
      <text:p text:style-name="P327"/>
      <text:p text:style-name="P328"><text:span text:style-name="T328_1">2</text:span><text:span text:style-name="T328_2">.1<text:s/></text:span><text:span text:style-name="T328_3">The<text:s/>target<text:s/>of</text:span><text:span text:style-name="T328_4"><text:s/></text:span><text:span text:style-name="T328_5">450,000<text:s/>households</text:span><text:span text:style-name="T328_6"><text:s/>in<text:s/>the<text:s/>social<text:s/>registry<text:s/></text:span><text:span text:style-name="T328_7">as<text:s/>a<text:s/>result</text:span><text:span text:style-name="T328_8"><text:s/></text:span><text:span text:style-name="T328_9">of<text:s/>SASPP<text:s/>intervention<text:s/></text:span><text:span text:style-name="T328_10">was<text:s/>not<text:s/>met</text:span><text:span text:style-name="T328_11">,<text:s/>this<text:s/>is<text:s/>due<text:s/>to<text:s/>context<text:s/>and<text:s/>not<text:s/>performance<text:s/>of<text:s/>the<text:s/>partner</text:span><text:span text:style-name="T328_12">.<text:s/></text:span><text:span text:style-name="T328_13"><text:s/></text:span><text:span text:style-name="T328_14">The<text:s/>social<text:s/>registry<text:s/>was<text:s/>rolled<text:s/>out<text:s/>in<text:s/>two<text:s/>regions<text:s/>with<text:s/></text:span><text:span text:style-name="T328_15">222</text:span><text:span text:style-name="T328_16">,974<text:s/>households<text:s/></text:span><text:span text:style-name="T328_17">being</text:span><text:span text:style-name="T328_18"><text:s/></text:span><text:span text:style-name="T328_19">registered<text:s/>in<text:s/>Centre<text:s/></text:span><text:span text:style-name="T328_20">East</text:span><text:span text:style-name="T328_21"><text:s/></text:span><text:span text:style-name="T328_22">and<text:s/>Centre<text:s/></text:span><text:span text:style-name="T328_23">West<text:s/></text:span><text:span text:style-name="T328_24">regions.<text:s/></text:span><text:span text:style-name="T328_25">The</text:span><text:span text:style-name="T328_26"><text:s/></text:span><text:span text:style-name="T328_27">social<text:s/>registry<text:s/></text:span><text:span text:style-name="T328_28">is<text:s/>expected<text:s/>to<text:s/>be<text:s/></text:span><text:span text:style-name="T328_29">deployed<text:s/></text:span><text:span text:style-name="T328_30">in<text:s/></text:span><text:span text:style-name="T328_31">an<text:s/>additional<text:s/></text:span><text:span text:style-name="T328_32">11<text:s/>communes<text:s/>(</text:span><text:span text:style-name="T328_33">across</text:span><text:span text:style-name="T328_34"><text:s/></text:span><text:span text:style-name="T328_35">7<text:s/>regions)<text:s/></text:span><text:span text:style-name="T328_36">in<text:s/>2025.</text:span><text:span text:style-name="T328_37"><text:s/></text:span><text:span text:style-name="T328_38">Th</text:span><text:span text:style-name="T328_39">e</text:span><text:span text:style-name="T328_40"><text:s/>target<text:s/></text:span><text:span text:style-name="T328_41">if<text:s/>450,000<text:s/></text:span><text:span text:style-name="T328_42">was<text:s/>based<text:s/>only<text:s/>on<text:s/>the<text:s/>Burkina<text:s/>Faso<text:s/>country<text:s/>target<text:s/>and<text:s/>cash-based<text:s/>assistance<text:s/>was<text:s/>suspended<text:s/>by<text:s/>the<text:s/>government<text:s/>at<text:s/>the<text:s/>end<text:s/>of<text:s/>2023.<text:s/>Therefore</text:span><text:span text:style-name="T328_43">,</text:span><text:span text:style-name="T328_44"><text:s/>this<text:s/>targ</text:span><text:span text:style-name="T328_45">e</text:span><text:span text:style-name="T328_46">t<text:s/>has<text:s/>not<text:s/>been<text:s/>met.<text:s/></text:span><text:span text:style-name="T328_47">There<text:s/>would<text:s/>be<text:s/>ethical<text:s/>considerations<text:s/>of<text:s/>raising<text:s/>expectations<text:s/>of<text:s/>delivery<text:s/>if<text:s/>the<text:s/>rollout<text:s/>of<text:s/>the<text:s/>social<text:s/>registry<text:s/></text:span><text:span text:style-name="T328_48">were</text:span><text:span text:style-name="T328_49"><text:s/>continued<text:s/>in<text:s/>this<text:s/>context.<text:s/></text:span><text:span text:style-name="T328_50">Furthermore,<text:s/>estimates<text:s/>suggest<text:s/>that<text:s/>the<text:s/>government<text:s/>currently<text:s/>controls<text:s/>about<text:s/>60<text:s/>percent<text:s/>of<text:s/>its<text:s/>territory,<text:s/>rendering<text:s/>many<text:s/>poor<text:s/>and<text:s/>vulnerable<text:s/>areas<text:s/>of<text:s/>the<text:s/>country<text:s/>inaccessible<text:s/>to<text:s/>government-implemented<text:s/>service<text:s/>delivery.</text:span></text:p>
      <text:p text:style-name="P329"/>
      <text:p text:style-name="P330"><text:span text:style-name="T330_1">2.2</text:span><text:span text:style-name="T330_2">:<text:s text:c="2"/>The<text:s/>target</text:span><text:span text:style-name="T330_3"><text:s/>of</text:span><text:span text:style-name="T330_4"><text:s/>18<text:s/>technical<text:s/>and<text:s/>advisory<text:s/>documents<text:s/></text:span><text:span text:style-name="T330_5">w</text:span><text:span text:style-name="T330_6">as</text:span><text:span text:style-name="T330_7"><text:s/>exceeded</text:span><text:span text:style-name="T330_8">,<text:s/>with</text:span><text:span text:style-name="T330_9"><text:s/></text:span><text:span text:style-name="T330_10">30<text:s/>products<text:s/>produced<text:s/>by<text:s/>SASPP<text:s/>on<text:s/>adaptive<text:s/>social<text:s/>registries<text:s/>and<text:s/>poverty<text:s/>&amp;<text:s/>vulnerability.<text:s/></text:span><text:span text:style-name="T330_11">The<text:s/>World<text:s/>Bank<text:s/></text:span><text:span text:style-name="T330_12">o</text:span><text:span text:style-name="T330_13">rgani</text:span><text:span text:style-name="T330_14">s</text:span><text:span text:style-name="T330_15">ed</text:span><text:span text:style-name="T330_16"><text:s/></text:span><text:span text:style-name="T330_17">a<text:s/></text:span><text:span text:style-name="T330_18">social<text:s/>registry<text:s/>regional<text:s/>workshop<text:s/>with<text:s/>WFP<text:s/></text:span><text:span text:style-name="T330_19">and<text:s/></text:span><text:span text:style-name="T330_20">published<text:s/></text:span><text:span text:style-name="T330_21">a<text:s/></text:span><text:span text:style-name="T330_22">technical<text:s/>paper<text:s/>with<text:s/>training<text:s/>materia</text:span><text:span text:style-name="T330_23">l.<text:s/>A<text:s/>study<text:s/>exchange<text:s/>with<text:s/>Brazil</text:span><text:span text:style-name="T330_24">,<text:s/>Mauritania<text:s/>and<text:s/>Niger</text:span><text:span text:style-name="T330_25"><text:s/>resulted<text:s/>in<text:s/>a<text:s/>technical<text:s/>paper<text:s/></text:span><text:span text:style-name="T330_26">on<text:s/>dynamic<text:s/>social<text:s/>registries.<text:s/></text:span></text:p>
      <text:p text:style-name="P331"/>
      <text:p text:style-name="P332"><text:span text:style-name="T332_1">Progress<text:s/>on<text:s/></text:span><text:span text:style-name="T332_2">in<text:s/>all<text:s/>countries<text:s/>on<text:s/>the<text:s/>ASP<text:s/>foundations<text:s/>is<text:s/>at<text:s/>different<text:s/>levels.<text:s/>Mauritania<text:s/>and<text:s/>Senegal<text:s/>(not<text:s/>UK<text:s/>funded)<text:s/>are<text:s/>the<text:s/></text:span><text:span text:style-name="T332_3">fastest</text:span><text:span text:style-name="T332_4"><text:s/>especially</text:span><text:span text:style-name="T332_5"><text:s/>in<text:s/>terms<text:s/>of<text:s/></text:span><text:span text:style-name="T332_6">increased<text:s/></text:span><text:span text:style-name="T332_7">coverage<text:s/></text:span><text:span text:style-name="T332_8">and<text:s/>social<text:s/>registry<text:s/>development.<text:s/></text:span><text:span text:style-name="T332_9">Institutionalisation<text:s/>of<text:s/>social<text:s/>protection<text:s/>has<text:s/>been<text:s/></text:span><text:span text:style-name="T332_10">accelerated<text:s/>by<text:s/>the<text:s/>pandemic<text:s/>and<text:s/>droughts<text:s/>but<text:s/></text:span><text:span text:style-name="T332_11">remains<text:s/>weak<text:s/>and<text:s/>nascent<text:s/>in<text:s/></text:span><text:span text:style-name="T332_12">five<text:s/>countries</text:span><text:span text:style-name="T332_13">,<text:s/>(Burkina<text:s/>Faso,<text:s/>Chad,<text:s/>Mali,<text:s/>Mauritania<text:s/>and<text:s/>Niger).<text:s/></text:span><text:span text:style-name="T332_14">Finance<text:s/>remains<text:s/>the<text:s/>weakest<text:s/>pillar<text:s/>but<text:s/>is<text:s/>showing<text:s/>signs<text:s/>of<text:s/>progress<text:s/>in<text:s/>Mauritania<text:s/>and<text:s/></text:span><text:span text:style-name="T332_15">the<text:s/>recent<text:s/>new<text:s/>IDA<text:s/>programme<text:s/></text:span><text:span text:style-name="T332_16">agreed<text:s/>in<text:s/>Chad.<text:s/></text:span></text:p>
      <text:p text:style-name="P333"/>
      <text:p text:style-name="P334"><draw:frame svg:x="0cm" svg:y="0cm" svg:width="15.663cm" svg:height="6.707cm" draw:style-name="FR2" text:anchor-type="as-char" draw:z-index="0"><draw:image xlink:href="Pictures/image2.png" xlink:type="simple" xlink:show="embed" xlink:actuate="onLoad"/></draw:frame></text:p>
      <text:p text:style-name="P335"/>
      <text:p text:style-name="P336"><text:span text:style-name="T336_1">In<text:s/>Burkina<text:s/>Faso,<text:s/>the<text:s/>social<text:s/>registry<text:s/>deployment<text:s/>strategy<text:s/>was<text:s/>adapted<text:s/>to<text:s/>the<text:s/>security<text:s/>situation,<text:s/>limiting<text:s/>access<text:s/>to<text:s/>a<text:s/>large<text:s/>part<text:s/>of<text:s/>the<text:s/>national<text:s/>territory,<text:s/>where<text:s/>needs<text:s/>are<text:s/>typically<text:s/>most<text:s/>acute.<text:s/>The</text:span><text:span text:style-name="T336_2"><text:s/></text:span><text:span text:style-name="T336_3">Registre<text:s/>Social<text:s/>Unifié<text:s/></text:span><text:span text:style-name="T336_4">(RSU)<text:s/></text:span><text:span text:style-name="T336_5">/</text:span><text:span text:style-name="T336_6"><text:s/></text:span><text:span text:style-name="T336_7">Unified<text:s/>Social<text:s/>Registry</text:span><text:span text:style-name="T336_8"><text:s/></text:span><text:span text:style-name="T336_9">developed<text:s/>a<text:s/>protocol<text:s/>specifically<text:s/>for<text:s/>the<text:s/>social<text:s/>registry’s<text:s/>deployment<text:s/>in<text:s/>these<text:s/>hard‑to‑reach<text:s/>and<text:s/>insecure<text:s/>areas</text:span><text:span text:style-name="T336_10">.<text:s text:c="2"/></text:span><text:span text:style-name="T336_11">This<text:s/>protocol<text:s/>saw</text:span><text:span text:style-name="T336_12"><text:s/></text:span><text:span text:style-name="T336_13">the<text:s/>stipulation<text:s/>that<text:s/>the<text:s/>established<text:s/>manual,<text:s/>tools,<text:s/>and<text:s/>guidelines<text:s/>are<text:s/>strictly<text:s/>followed</text:span><text:span text:style-name="T336_14"><text:s/>when<text:s/>the<text:s/>registry<text:s/>was<text:s/>used<text:s/>by<text:s/>humanitarian<text:s/>actors<text:s/>and<text:s/>UN<text:s/>agencies</text:span><text:span text:style-name="T336_15">.<text:s/>In<text:s/>addition<text:s/>to<text:s/>the<text:s/>opportunities<text:s/>for<text:s/>geographic<text:s/>expansion,<text:s/>this<text:s/>collaboration<text:s/>has<text:s/>contributed<text:s/>to<text:s/>building<text:s/>trust<text:s/>in<text:s/>the<text:s/>registry<text:s/>among<text:s/>future<text:s/>users<text:s/>from<text:s/>humanitarian<text:s/>and<text:s/>social<text:s/>protection<text:s/>agencies.<text:s/>Discussions</text:span><text:span text:style-name="T336_16"><text:s/>on</text:span><text:span text:style-name="T336_17"><text:s/></text:span><text:span text:style-name="T336_18">apply</text:span><text:span text:style-name="T336_19">ing</text:span><text:span text:style-name="T336_20"><text:s/>the<text:s/>protocol<text:s/>are<text:s/>currently<text:s/>in<text:s/>advanced<text:s/>stages<text:s/>with<text:s/>WFP<text:s/>and<text:s/></text:span><text:span text:style-name="T336_21">UNICE</text:span><text:span text:style-name="T336_22">F.<text:s/></text:span></text:p>
      <text:p text:style-name="P337"/>
      <text:p text:style-name="P338"/>
      <text:p text:style-name="P339"><text:span text:style-name="T339_1">2.3<text:s/>The<text:s/>CDP<text:s/>has<text:s/></text:span><text:span text:style-name="T339_2">met<text:s/>its<text:s/>target<text:s/>and</text:span><text:span text:style-name="T339_3"><text:s/>delivered</text:span><text:span text:style-name="T339_4"><text:s/>products<text:s/>on<text:s/>early<text:s/>warning<text:s/>systems<text:s/>including:<text:s/></text:span></text:p>
      <text:list text:style-name="LS9" xml:id="list28">
        <text:list-item>
          <text:p text:style-name="P340"><text:span text:style-name="T340_1">The</text:span><text:span text:style-name="T340_2"><text:s/>Burkina<text:s/>Faso<text:s/>Diagnostic<text:s/>was<text:s/>discussed<text:s/>and<text:s/>successfully<text:s/>delivered<text:s/>to<text:s/>the<text:s/>World<text:s/>Bank's<text:s/>Sahel<text:s/>Adaptive<text:s/>Social<text:s/>Protection<text:s/></text:span><text:span text:style-name="T340_3">Program</text:span><text:span text:style-name="T340_4">me</text:span><text:span text:style-name="T340_5"><text:s/>(SASPP).<text:s/>This<text:s/>diagnostic<text:s/>is<text:s/>now<text:s/>being<text:s/>u</text:span><text:span text:style-name="T340_6">sed</text:span><text:span text:style-name="T340_7"><text:s/>by<text:s/>World<text:s/>Bank<text:s/>teams<text:s/>in<text:s/>Burkina<text:s/>Faso<text:s/>as<text:s/>they<text:s/>explore<text:s/>the<text:s/>most<text:s/>effective<text:s/>approaches<text:s/>to<text:s/>strengthening<text:s/>adaptive<text:s/>social<text:s/>protection<text:s/>measures.<text:s/></text:span></text:p>
        </text:list-item>
        <text:list-item>
          <text:p text:style-name="P341"><text:span text:style-name="T341_1">The<text:s/>Centre<text:s/>has<text:s/>commissioned<text:s/>AXA’s<text:s/>Climate<text:s/>Risk<text:s/>team<text:s/>to<text:s/>conduct<text:s/>an<text:s/>in-depth<text:s/>assessment<text:s/>for<text:s/>Chad.<text:s/>This<text:s/>includes<text:s/>an<text:s/>overview<text:s/>of<text:s/>available<text:s/>data<text:s/>sources<text:s/>for<text:s/>drought,<text:s/>a<text:s/>qualitative<text:s/>evaluation<text:s/>of<text:s/>Early<text:s/>Warning<text:s/>Systems<text:s/>(EWS),<text:s/>and<text:s/>the<text:s/>development<text:s/>of<text:s/>a<text:s/>methodology<text:s/>for<text:s/>a<text:s/>quantitative<text:s/>assessment.<text:s/></text:span></text:p>
        </text:list-item>
        <text:list-item>
          <text:p text:style-name="P342"><text:span text:style-name="T342_1">A<text:s/>workshop<text:s/>was<text:s/>organised<text:s/>and<text:s/>delivered<text:s/>in<text:s/>December<text:s/>2023<text:s/>for<text:s/>the<text:s/>World<text:s/>Bank<text:s/>to<text:s/>scope<text:s/>potential<text:s/>approaches<text:s/>for<text:s/>designing<text:s/>a<text:s/>regional<text:s/>drought<text:s/>risk<text:s/>monitoring<text:s/>and<text:s/>response<text:s/>cost<text:s/>estimation<text:s/>platform,<text:s/>aimed<text:s/>at<text:s/>improving<text:s/>coordination<text:s/>and<text:s/>response<text:s/>strategies<text:s/>focusing<text:s/>on<text:s/>the<text:s/>Sahel<text:s/>region.</text:span></text:p>
        </text:list-item>
        <text:list-item>
          <text:p text:style-name="P343"><text:span text:style-name="T343_1">The<text:s/>Burkina<text:s/>Faso<text:s/></text:span><text:span text:style-name="T343_2">African<text:s/>Risk<text:s/>View<text:s/>(</text:span><text:span text:style-name="T343_3">ARV</text:span><text:span text:style-name="T343_4">)</text:span><text:span text:style-name="T343_5"><text:s/>Analysis<text:s/>was<text:s/>presented<text:s/>to<text:s/>SASPP,<text:s/>the<text:s/>in-country<text:s/>World<text:s/>Bank<text:s/>team,<text:s/>and<text:s/>the<text:s/>African<text:s/>Risk<text:s/>Capacity<text:s/>(ARC).<text:s/>This<text:s/>involved<text:s/>a<text:s/>detailed<text:s/>review<text:s/>of<text:s/>the<text:s/>model<text:s/>and<text:s/>index<text:s/>used<text:s/>in<text:s/>Burkina<text:s/>Faso’s<text:s/>ARC<text:s/>policies<text:s/>to<text:s/>determine<text:s/>if<text:s/>the<text:s/>index<text:s/>could<text:s/>reliably<text:s/>trigger<text:s/>social<text:s/>protection<text:s/>responses<text:s/>during<text:s/>severe<text:s/>droughts<text:s/>by<text:s/>accurately<text:s/>capturing<text:s/>food<text:s/>insecurity<text:s/>and<text:s/>crop<text:s/>production<text:s/>data.<text:s/></text:span></text:p>
        </text:list-item>
      </text:list>
      <text:p text:style-name="P344"><text:span text:style-name="T344_1">T</text:span><text:span text:style-name="T344_2">he</text:span><text:span text:style-name="T344_3"><text:s/>SASPP</text:span><text:span text:style-name="T344_4"><text:s/>team<text:s/>supported<text:s/>the<text:s/>completion<text:s/>of<text:s/>a<text:s/>performance<text:s/>analysis<text:s/>of<text:s/>the<text:s/>drought<text:s/>trigger<text:s/>indicator<text:s/>in<text:s/>Niger,<text:s/>adding<text:s/>an<text:s/>analysis<text:s/>of<text:s/>the<text:s/>rainfall<text:s/>regime<text:s/>analysis<text:s/>system,<text:s/>a<text:s/>crop<text:s/>prediction<text:s/>model<text:s/>currently<text:s/>operated<text:s/>by<text:s/>the<text:s/>regional<text:s/>AGRHYMET<text:s/></text:span><text:span text:style-name="T344_5">centre</text:span><text:span text:style-name="T344_6">.<text:s/>This<text:s/>work<text:s/>was<text:s/>done<text:s/>in<text:s/>collaboration<text:s/>with<text:s/>the<text:s/>CDP,<text:s/>AXA<text:s/>Climate,<text:s/>and<text:s/>the<text:s/>Centre<text:s/>de<text:s/>coopération<text:s/>internationale<text:s/>en<text:s/>recherche<text:s/>agronomique<text:s/>pour<text:s/>le<text:s/>développement<text:s/>(CIRAD)<text:s/>for<text:s/>the<text:s/>additional<text:s/>model.<text:s/>The<text:s/>comprehensive<text:s/>review<text:s/>of<text:s/>the<text:s/>early<text:s/>drought<text:s/>response<text:s/>pilot<text:s/>in<text:s/>Niger,<text:s/>initially<text:s/>planned<text:s/>for<text:s/>FY24,<text:s/>was<text:s/>postponed<text:s/>to<text:s/>FY25<text:s/>in<text:s/>light<text:s/>of<text:s/>the<text:s/>pause<text:s/>in<text:s/>disbursement.<text:s/>In<text:s/>FY25,<text:s/>the<text:s/></text:span><text:span text:style-name="T344_7">SASPP<text:s/></text:span><text:span text:style-name="T344_8">team<text:s/>plans<text:s/>to<text:s/>conduct<text:s/>a<text:s/>technical<text:s/>performance<text:s/>evaluation<text:s/>of<text:s/>drought<text:s/>early<text:s/>warning<text:s/>indicators<text:s/>in<text:s/>Mali<text:s/>in<text:s/>collaboration<text:s/>with<text:s/>the<text:s/>CDP<text:s/>and<text:s/>AXA<text:s/>Climate.</text:span></text:p>
      <text:p text:style-name="P345"/>
      <text:p text:style-name="P346"><text:span text:style-name="T346_1">In<text:s/>Chad,</text:span><text:span text:style-name="T346_2"><text:s/>the</text:span><text:span text:style-name="T346_3"><text:s/>SASPP</text:span><text:span text:style-name="T346_4"><text:s/></text:span><text:span text:style-name="T346_5">team<text:s/></text:span><text:span text:style-name="T346_6">plan<text:s/>for<text:s/>2025<text:s/>to<text:s/></text:span><text:span text:style-name="T346_7">finalize<text:s/>a<text:s/>DRF<text:s/>for<text:s/>the<text:s/>ASP<text:s/>diagnostic<text:s/>report<text:s/>in<text:s/>collaboration<text:s/>with<text:s/>CDP.<text:s/>The<text:s/>report<text:s/>will<text:s/>give<text:s/>an<text:s/>overview<text:s/>of<text:s/>the<text:s/>geographical<text:s/>distribution<text:s/>and<text:s/>severity<text:s/>of<text:s/>the<text:s/>main<text:s/>disasters<text:s/>in<text:s/>Chad,<text:s/>assess<text:s/>the<text:s/>current<text:s/>landscape<text:s/>of<text:s/>DRF<text:s/>instruments<text:s/>for<text:s/>ASP,<text:s/>and<text:s/>provide<text:s/>recommendations<text:s/>on<text:s/>strengthening<text:s/>them.<text:s/>This<text:s/>will<text:s/>help<text:s/>identify<text:s/>the<text:s/>primary<text:s/>action<text:s/>areas<text:s/>to<text:s/>advance<text:s/>risk<text:s/>financing<text:s/>in<text:s/>Chad.<text:s/>Policy<text:s/>dialogue<text:s/>on<text:s/>promoting<text:s/>ASP<text:s/>financing<text:s/>and<text:s/>sustainability<text:s/>will<text:s/>be<text:s/>strengthened<text:s/>with<text:s/>the<text:s/>government,<text:s/>including<text:s/>by<text:s/>potentially<text:s/>creating<text:s/>a<text:s/>dedicated<text:s/>budget<text:s/>line<text:s/>for<text:s/>financing<text:s/></text:span><text:span text:style-name="T346_8">the<text:s/>regular<text:s/>national<text:s/>safety<text:s/>net<text:s/>program.<text:s/>In<text:s/>addition,<text:s/>a<text:s/>trigger<text:s/>analysis<text:s/>will<text:s/>be<text:s/>conducted<text:s/>to<text:s/>inform<text:s/>rapid<text:s/>response<text:s/>to<text:s/>floods<text:s/>that<text:s/>might<text:s/>be<text:s/>piloted<text:s/>under<text:s/>the<text:s/>new<text:s/>project.<text:s text:c="2"/></text:span></text:p>
      <text:p text:style-name="P347"/>
      <text:p text:style-name="P348"><text:span text:style-name="T348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348_2">[1<text:s/>paragraph]</text:span></text:p>
      <text:p text:style-name="P349"/>
      <text:p text:style-name="P350"><text:span text:style-name="T350_1">There<text:s/>have<text:s/>been<text:s/>no<text:s/>changes<text:s/>to<text:s/>the<text:s/>logframe<text:s/>in<text:s/>2024<text:s/>since<text:s/>the<text:s/>2023<text:s/>annual<text:s/>review,<text:s/>including<text:s/>this<text:s/>output.<text:s/></text:span></text:p>
      <text:p text:style-name="P351"/>
      <text:p text:style-name="P352"><text:span text:style-name="T352_1">It<text:s/>is<text:s/>recommended<text:s/>to<text:s/>revise<text:s/>the<text:s/>output<text:s/></text:span><text:span text:style-name="T352_2">2.1</text:span><text:span text:style-name="T352_3"><text:s/>to<text:s/>ensure<text:s/>a<text:s/>realistic<text:s/>target<text:s/>is<text:s/>set<text:s/>for<text:s/>the<text:s/>year<text:s/>ahead<text:s/>given<text:s/>the<text:s/>current<text:s/>realities<text:s/>of<text:s/>working<text:s/>in<text:s/>Burkina<text:s/>Faso.<text:s/>Output</text:span><text:span text:style-name="T352_4"><text:s/>2.3</text:span><text:span text:style-name="T352_5"><text:s/>to<text:s/>be<text:s/>revised</text:span><text:span text:style-name="T352_6"><text:s/>with<text:s/>new<text:s/>milestone<text:s/>targets<text:s/>that<text:s/>will<text:s/>track<text:s/>revised<text:s/>targets<text:s/>for<text:s/>the<text:s/>year<text:s/>ahead</text:span><text:span text:style-name="T352_7">.<text:s/></text:span></text:p>
      <text:p text:style-name="P353"/>
      <text:p text:style-name="P354"><text:span text:style-name="T35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354_2">[1-2<text:s/>paragraphs]</text:span></text:p>
      <text:p text:style-name="P355"/>
      <table:table table:style-name="Table11">
        <table:table-column table:style-name="Column37"/>
        <table:table-column table:style-name="Column38"/>
        <table:table-row table:style-name="Row41">
          <table:table-cell table:style-name="Cell119">
            <text:p text:style-name="P356"><text:span text:style-name="T356_1">Recommendation<text:s/>from<text:s/>AR<text:s/>202</text:span><text:span text:style-name="T356_2">3</text:span></text:p>
          </table:table-cell>
          <table:table-cell table:style-name="Cell120">
            <text:p text:style-name="P357"><text:span text:style-name="T357_1">Update</text:span></text:p>
          </table:table-cell>
        </table:table-row>
        <table:table-row table:style-name="Row42">
          <table:table-cell table:style-name="Cell121">
            <text:p text:style-name="P358"><text:span text:style-name="T358_1">World<text:s/>Bank,<text:s/>CDP<text:s/>and<text:s/>FCDO<text:s/>should<text:s/>agree<text:s/>by<text:s/>the<text:s/>end<text:s/>of<text:s/>this<text:s/>financial<text:s/>year<text:s/>(March<text:s/>2024)<text:s/>whether<text:s/>to<text:s/>expand<text:s/>the<text:s/>work<text:s/>on<text:s/>triggers<text:s/>to<text:s/>flooding<text:s/>(and<text:s/>countries<text:s/>in<text:s/>scope).</text:span></text:p>
          </table:table-cell>
          <table:table-cell table:style-name="Cell122">
            <text:p text:style-name="P359"><text:span text:style-name="T359_1">Not<text:s/>achieved</text:span><text:span text:style-name="T359_2"><text:s/>-<text:s/>D</text:span><text:span text:style-name="T359_3">iscussions<text:s/>are<text:s/>ongoing,<text:s/>and<text:s/>some<text:s/>initial<text:s/>discussions<text:s/>on<text:s/>the<text:s/>appropriate<text:s/>level<text:s/>of<text:s/>ambition<text:s/>for<text:s/>this<text:s/>work<text:s/>have<text:s/>been<text:s/>outlined.<text:s/>Progress<text:s/>has<text:s/>been<text:s/>slower<text:s/>than<text:s/>planned<text:s/>due<text:s/>to<text:s/>resource<text:s/>constraints</text:span><text:span text:style-name="T359_4">.<text:s text:c="2"/>D</text:span><text:span text:style-name="T359_5">iscussions<text:s/>will<text:s/>be<text:s/>re-prioritised<text:s/>in<text:s/>the<text:s/>next<text:s/>programme<text:s/>period.<text:s text:c="2"/></text:span></text:p>
          </table:table-cell>
        </table:table-row>
        <table:table-row table:style-name="Row43">
          <table:table-cell table:style-name="Cell123">
            <text:p text:style-name="P360"><text:span text:style-name="T360_1">CDP<text:s/>and<text:s/>World<text:s/>Bank<text:s/>advisory<text:s/>products<text:s/>should<text:s/>be<text:s/>cognisant<text:s/>of<text:s/>current<text:s/>and<text:s/>future<text:s/>climate<text:s/>risk<text:s/>and<text:s/>include<text:s/>this<text:s/>in<text:s/>their<text:s/>analysis.</text:span></text:p>
            <text:p text:style-name="P361"/>
          </table:table-cell>
          <table:table-cell table:style-name="Cell124">
            <text:p text:style-name="P362"><text:span text:style-name="T362_1">In<text:s/>progress</text:span><text:span text:style-name="T362_2"><text:s/></text:span><text:span text:style-name="T362_3">–</text:span><text:span text:style-name="T362_4"><text:s/></text:span><text:span text:style-name="T362_5">For<text:s/>CDP,<text:s/>this<text:s/>already<text:s/>exists</text:span><text:span text:style-name="T362_6">.<text:s text:c="2"/>For<text:s/>the<text:s/>World<text:s/>Bank,<text:s/>the<text:s/></text:span><text:span text:style-name="T362_7">STAAR<text:s/>consultants<text:s/></text:span><text:span text:style-name="T362_8">are<text:s/>supporting<text:s/>and<text:s/></text:span><text:span text:style-name="T362_9">are<text:s/>reviewing<text:s/></text:span><text:span text:style-name="T362_10">the<text:s/>way<text:s/>the<text:s/>World<text:s/>Bank<text:s/></text:span><text:span text:style-name="T362_11">integrates<text:s/>climate<text:s/>analysis<text:s/>into<text:s/>their<text:s/>programming</text:span><text:span text:style-name="T362_12">.<text:s text:c="2"/></text:span></text:p>
          </table:table-cell>
        </table:table-row>
        <table:table-row table:style-name="Row44">
          <table:table-cell table:style-name="Cell125">
            <text:p text:style-name="P363"><text:span text:style-name="T363_1">The<text:s/>World<text:s/>Bank<text:s/>should<text:s/>clarify<text:s/>in<text:s/>the<text:s/>disability<text:s/>note<text:s/>for<text:s/>FY24<text:s/>which<text:s/>country<text:s/>systems<text:s/>include<text:s/>information<text:s/>on<text:s/>disability<text:s/>(and<text:s/>what<text:s/>kind<text:s/>of<text:s/>information).<text:s/>They<text:s/>should<text:s/>also<text:s/>explore<text:s/>options<text:s/>for<text:s/>capturing<text:s/>disability<text:s/>information<text:s/>in<text:s/>the<text:s/>social<text:s/>registries<text:s/>(e.g.<text:s/>through<text:s/>Washington<text:s/>Group<text:s/>questionnaire<text:s/>on<text:s/>disability)<text:s/>during<text:s/>their<text:s/>forthcoming<text:s/>social<text:s/>registry<text:s/>regional<text:s/>workshop.</text:span></text:p>
            <text:p text:style-name="P364"/>
          </table:table-cell>
          <table:table-cell table:style-name="Cell126">
            <text:p text:style-name="P365"><text:span text:style-name="T365_1">Not<text:s/>achieved</text:span><text:span text:style-name="T365_2"><text:s/>–</text:span><text:span text:style-name="T365_3"><text:s/></text:span><text:span text:style-name="T365_4">this<text:s/>is<text:s/>still<text:s/>to<text:s/>be<text:s/>followed<text:s/>up<text:s/>with<text:s/>the<text:s/>World<text:s/>Bank.<text:s text:c="2"/>There<text:s/>is<text:s/></text:span><text:span text:style-name="T365_5">comment<text:s/>from<text:s/>the<text:s/>World<text:s/>Bank<text:s/>on<text:s/></text:span><text:span text:style-name="T365_6">a<text:s/>small<text:s/>pilot<text:s/>in<text:s/>Nouak</text:span><text:span text:style-name="T365_7">chott</text:span><text:span text:style-name="T365_8">,<text:s/>where<text:s/>the<text:s/>Washington<text:s/>Group<text:s/>of<text:s/>questions<text:s/>was<text:s/>integrated<text:s/></text:span><text:span text:style-name="T365_9">into<text:s/>the<text:s/>registration<text:s/></text:span><text:span text:style-name="T365_10">proces</text:span><text:span text:style-name="T365_11">s.<text:s text:c="2"/></text:span></text:p>
          </table:table-cell>
        </table:table-row>
        <table:table-row table:style-name="Row45">
          <table:table-cell table:style-name="Cell127">
            <text:p text:style-name="P366"><text:span text:style-name="T366_1">The<text:s/>World<text:s/>Bank<text:s/>should<text:s/></text:span><text:span text:style-name="T366_2">consider<text:s/>how<text:s/>to<text:s/>capitalise<text:s/>on<text:s/>the<text:s/>potential<text:s/>links<text:s/>between<text:s/>disaster<text:s/>risk<text:s/>reduction<text:s/>and<text:s/>social<text:s/>protection<text:s/>to<text:s/>support<text:s/>the<text:s/>development<text:s/>of<text:s/>social<text:s/>registries<text:s/>that<text:s/>consider<text:s/>climate<text:s/>vulnerability<text:s/>and<text:s/>can<text:s/>identify<text:s/>the<text:s/>most<text:s/>at-risk<text:s/>groups,<text:s/>depending<text:s/>on<text:s/>the<text:s/>shock<text:s/>to<text:s/>which<text:s/>they<text:s/>are<text:s/>exposed,<text:s/>for<text:s/>example<text:s/>during<text:s/>their<text:s/>forthcoming<text:s/>social<text:s/>registry<text:s/>regional<text:s/>workshop.<text:s/>CFM<text:s/>has<text:s/>provided<text:s/>some<text:s/>suggestions<text:s/>on<text:s/>this<text:s/>in<text:s/>their<text:s/>report.</text:span></text:p>
            <text:p text:style-name="P367"/>
          </table:table-cell>
          <table:table-cell table:style-name="Cell128">
            <text:p text:style-name="P368"><text:span text:style-name="T368_1">Achieved</text:span><text:span text:style-name="T368_2">/<text:s/>in<text:s/>progress</text:span><text:span text:style-name="T368_3">:</text:span><text:span text:style-name="T368_4"><text:s/>-<text:s/>The<text:s/>World<text:s/>Bank<text:s/>organized<text:s/>social<text:s/>registry<text:s/>regional<text:s/>workshop<text:s/>with<text:s/>WFP<text:s/>(published<text:s/>technical<text:s/>paper<text:s/>with<text:s/>training<text:s/>material),<text:s/>a<text:s/>webinar<text:s/>on<text:s/>the<text:s/>Brazilian<text:s/>Cadastro<text:s/>Único,<text:s/>and<text:s/>visits<text:s/>of<text:s/>the<text:s/>Senegal<text:s/>registry<text:s/>team<text:s/>to<text:s/>Brazil<text:s/>and<text:s/>of<text:s/>the<text:s/>Niger<text:s/>registry<text:s/>team<text:s/>to<text:s/>Mauritania.<text:s/>They<text:s/>have<text:s/>finalized<text:s/>technical<text:s/>paper<text:s/>on<text:s/>dynamic<text:s/>social<text:s/>registries.<text:s/>In<text:s/>2025<text:s/>WB<text:s/>plan<text:s/>to<text:s/>prepare<text:s/>a<text:s/>note<text:s/>on<text:s/>the<text:s/>nexus<text:s/>between<text:s/>social<text:s/>registries<text:s/>and<text:s/>climate<text:s/>change.<text:s text:c="2"/>Prepare<text:s/>a<text:s/>note<text:s/>on<text:s/>deployment<text:s/>strategies<text:s/>for<text:s/>dynamic<text:s/>social<text:s/>registries.<text:s text:c="2"/></text:span></text:p>
            <text:p text:style-name="P369"/>
          </table:table-cell>
        </table:table-row>
        <table:table-row table:style-name="Row46">
          <table:table-cell table:style-name="Cell129">
            <text:p text:style-name="P370"><text:span text:style-name="T370_1">Both<text:s/>the<text:s/>World<text:s/>Bank<text:s/>and<text:s/>CDP<text:s/>should<text:s/>continue<text:s/>to<text:s/>focus<text:s/>on<text:s/>monitoring<text:s/>dissemination<text:s/>and<text:s/>uptake<text:s/>of<text:s/>advisory<text:s/>products,<text:s/>to<text:s/>ensure<text:s/>they<text:s/>contribute<text:s/>towards<text:s/>the<text:s/>programme’s<text:s/>outcomes.</text:span></text:p>
            <text:p text:style-name="P371"/>
          </table:table-cell>
          <table:table-cell table:style-name="Cell130">
            <text:p text:style-name="P372"><text:span text:style-name="T372_1">In<text:s/>progress</text:span><text:span text:style-name="T372_2"><text:s/></text:span><text:span text:style-name="T372_3">–</text:span><text:span text:style-name="T372_4"><text:s/></text:span><text:span text:style-name="T372_5">The<text:s/>World<text:s/>Bank<text:s/></text:span><text:span text:style-name="T372_6">have<text:s/>a<text:s/>communications<text:s/>strategy<text:s/></text:span><text:span text:style-name="T372_7">that<text:s/>is<text:s/>being<text:s/>disseminated<text:s/></text:span><text:span text:style-name="T372_8">through<text:s/>their<text:s/>website<text:s/>and<text:s/></text:span><text:span text:style-name="T372_9">LinkedIn</text:span><text:span text:style-name="T372_10">.<text:s text:c="2"/></text:span><text:span text:style-name="T372_11">CDP<text:s/></text:span><text:span text:style-name="T372_12">have<text:s/></text:span><text:span text:style-name="T372_13">provided<text:s/>some<text:s/>evidence<text:s/>around<text:s/>their<text:s/>monitoring<text:s/>of<text:s/></text:span><text:span text:style-name="T372_14">the<text:s/></text:span><text:span text:style-name="T372_15">dissemination<text:s/>and<text:s/>uptake<text:s/>of<text:s/>their<text:s/>advisory<text:s/>products.<text:s/></text:span><text:span text:style-name="T372_16">They<text:s/></text:span><text:span text:style-name="T372_17">have<text:s/>provided<text:s/>a<text:s/>list<text:s/>for<text:s/>outputs<text:s/>but<text:s/>not<text:s/>outcomes<text:s/></text:span><text:span text:style-name="T372_18">and<text:s/>therefore<text:s/>it<text:s/>is<text:s/>recommended<text:s/></text:span><text:span text:style-name="T372_19">they<text:s/></text:span><text:span text:style-name="T372_20">respond<text:s/></text:span><text:span text:style-name="T372_21">on<text:s/></text:span><text:span text:style-name="T372_22">how<text:s/>the<text:s/>outputs<text:s/>they<text:s/>are<text:s/>responsible<text:s/>for<text:s/>relate<text:s/>to<text:s/>the<text:s/>Logframe<text:s/>outcomes.<text:s text:c="2"/></text:span></text:p>
          </table:table-cell>
        </table:table-row>
      </table:table>
      <text:p text:style-name="P373"/>
      <text:p text:style-name="P374"><text:span text:style-name="T374_1">Learning<text:s/>and<text:s/>Recommendations<text:s/>for<text:s/>this<text:s/>annual<text:s/>review<text:s/></text:span><text:span text:style-name="T374_2"><text:s/></text:span></text:p>
      <text:list text:style-name="LS10" xml:id="list32">
        <text:list-item>
          <text:p text:style-name="P375"><text:span text:style-name="T375_1">As<text:s/>above,<text:s/></text:span><text:span text:style-name="T375_2">there<text:s/>are<text:s/></text:span><text:span text:style-name="T375_3">significant<text:s/>challenges<text:s/>to<text:s/>delivery<text:s/>in<text:s/>FCV<text:s/>countries,<text:s/>in<text:s/>pa</text:span><text:span text:style-name="T375_4">rticular</text:span><text:span text:style-name="T375_5">,</text:span><text:span text:style-name="T375_6"><text:s/></text:span><text:span text:style-name="T375_7">for</text:span><text:span text:style-name="T375_8"><text:s/>this<text:s/>output<text:s/></text:span><text:span text:style-name="T375_9">in<text:s/></text:span><text:span text:style-name="T375_10">Burkina<text:s/>Faso.<text:s/></text:span><text:span text:style-name="T375_11">Consider</text:span><text:span text:style-name="T375_12">ation<text:s/>should<text:s/>be<text:s/>given<text:s/></text:span><text:span text:style-name="T375_13">to</text:span><text:span text:style-name="T375_14"><text:s/>how<text:s/>the<text:s/>logframe<text:s/>can<text:s/></text:span><text:span text:style-name="T375_15">be<text:s/></text:span><text:span text:style-name="T375_16">improve</text:span><text:span text:style-name="T375_17">d<text:s/>so<text:s/>that</text:span><text:span text:style-name="T375_18"><text:s/></text:span><text:span text:style-name="T375_19">it<text:s/>captures<text:s/></text:span><text:span text:style-name="T375_20">the<text:s/>challenges<text:s/>of<text:s/>working<text:s/>in<text:s/></text:span><text:span text:style-name="T375_21">FCV<text:s/></text:span><text:span text:style-name="T375_22">countries<text:s/>and<text:s/></text:span><text:span text:style-name="T375_23">enables<text:s/></text:span><text:span text:style-name="T375_24">adaptive<text:s/>ways<text:s/>of<text:s/>working.<text:s/></text:span></text:p>
        </text:list-item>
        <text:list-item>
          <text:p text:style-name="P376"><text:span text:style-name="T376_1">CDP</text:span><text:span text:style-name="T376_2">’s</text:span><text:span text:style-name="T376_3"><text:s/></text:span><text:span text:style-name="T376_4">current<text:s/></text:span><text:span text:style-name="T376_5">contract<text:s/></text:span><text:span text:style-name="T376_6">ends</text:span><text:span text:style-name="T376_7"><text:s/>in<text:s/>June<text:s/></text:span><text:span text:style-name="T376_8">20</text:span><text:span text:style-name="T376_9">2</text:span><text:span text:style-name="T376_10">5</text:span><text:span text:style-name="T376_11">.<text:s/></text:span><text:span text:style-name="T376_12">They<text:s/>h</text:span><text:span text:style-name="T376_13">ave<text:s/>provided<text:s/>a<text:s/>list<text:s/>of<text:s/>outputs<text:s/></text:span><text:span text:style-name="T376_14">and<text:s/>a<text:s/></text:span><text:span text:style-name="T376_15">workplan<text:s/></text:span><text:span text:style-name="T376_16">with<text:s/></text:span><text:span text:style-name="T376_17">planned<text:s/>work<text:s/>until<text:s/>the<text:s/>end<text:s/>of<text:s/>January<text:s/></text:span><text:span text:style-name="T376_18">202</text:span><text:span text:style-name="T376_19">5</text:span><text:span text:style-name="T376_20">.</text:span><text:span text:style-name="T376_21"><text:s/></text:span><text:span text:style-name="T376_22">During<text:s/>the<text:s/>reporting<text:s/>period,<text:s/>CDP’s<text:s/></text:span><text:span text:style-name="T376_23">key<text:s/>lead<text:s/>for<text:s/>the<text:s/>Sahel<text:s/>left<text:s/>the<text:s/>team<text:s/>and<text:s/></text:span><text:span text:style-name="T376_24">although<text:s/>CDP<text:s/>are<text:s/>in<text:s/>the</text:span><text:span text:style-name="T376_25"><text:s/></text:span><text:span text:style-name="T376_26">pr</text:span><text:span text:style-name="T376_27">o</text:span><text:span text:style-name="T376_28">cess<text:s/>of<text:s/>recruiting<text:s/></text:span><text:span text:style-name="T376_29">a<text:s/>new<text:s/>person</text:span><text:span text:style-name="T376_30">,<text:s/>this<text:s/>has<text:s/>left<text:s/>a<text:s/>significant<text:s/>knowledge<text:s/>gap</text:span><text:span text:style-name="T376_31">.<text:s/></text:span><text:span text:style-name="T376_32">Unfortunately</text:span><text:span text:style-name="T376_33">,</text:span><text:span text:style-name="T376_34"><text:s/></text:span><text:span text:style-name="T376_35">CDP<text:s/></text:span><text:span text:style-name="T376_36">have<text:s/>not<text:s/>been<text:s/>able<text:s/>to<text:s/>articulate<text:s/>how<text:s/>their<text:s/>work<text:s/>in<text:s/>being<text:s/>integrated<text:s/>into<text:s/>early<text:s/>warning<text:s/>systems</text:span><text:span text:style-name="T376_37"><text:s/>and<text:s/>whether<text:s/>this<text:s/>is<text:s/>having<text:s/>an<text:s/>impact<text:s/>on<text:s/>the<text:s/>SASPP<text:s/>programme<text:s/>or<text:s/>on<text:s/>countries<text:s/>in<text:s/>the<text:s/>Sahel.<text:s/></text:span></text:p>
        </text:list-item>
        <text:list-item>
          <text:p text:style-name="P377"><text:span text:style-name="T377_1">It<text:s/>is</text:span><text:span text:style-name="T377_2"><text:s/></text:span><text:span text:style-name="T377_3">r</text:span><text:span text:style-name="T377_4">ecommend</text:span><text:span text:style-name="T377_5">ed</text:span><text:span text:style-name="T377_6"><text:s/></text:span><text:span text:style-name="T377_7">that</text:span><text:span text:style-name="T377_8"><text:s/>the<text:s/></text:span><text:span text:style-name="T377_9">FCDO<text:s/>programme<text:s/>team</text:span><text:span text:style-name="T377_10"><text:s/></text:span><text:span text:style-name="T377_11">review<text:s/>the<text:s/>impact<text:s/>of<text:s/>the</text:span><text:span text:style-name="T377_12"><text:s/>CDP</text:span><text:span text:style-name="T377_13"><text:s/>partnership<text:s/>and<text:s/></text:span><text:span text:style-name="T377_14">wider<text:s/>TA<text:s/>components<text:s/>completed<text:s/>through<text:s/>other<text:s/>partners<text:s/>such<text:s/>as<text:s/>the<text:s/>STA</text:span><text:span text:style-name="T377_15">A</text:span><text:span text:style-name="T377_16">R<text:s/>helpdesk<text:s/>and<text:s/>revise<text:s/></text:span><text:span text:style-name="T377_17">the<text:s/>programme’s<text:s/></text:span><text:span text:style-name="T377_18">strategy<text:s/>on<text:s/>TA</text:span><text:span text:style-name="T377_19"><text:s/>based<text:s/>on<text:s/>lessons<text:s/>learnt.<text:s/></text:span></text:p>
        </text:list-item>
      </text:list>
      <table:table table:style-name="Table12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47">
          <table:table-cell table:style-name="Cell131">
            <text:p text:style-name="P378"><text:span text:style-name="T378_1">Output<text:s/>Title<text:s/></text:span></text:p>
          </table:table-cell>
          <table:table-cell table:style-name="Cell132" table:number-columns-spanned="4">
            <text:p text:style-name="P379"><text:span text:style-name="T379_1">Improved<text:s/>financing<text:s/>strategies<text:s/>and<text:s/>mechanisms<text:s/>for<text:s/>adaptive<text:s/>social<text:s/>protection</text:span><text:span text:style-name="T379_2">.<text:s text:c="2"/></text:span></text:p>
          </table:table-cell>
          <table:covered-table-cell/>
          <table:covered-table-cell/>
          <table:covered-table-cell/>
        </table:table-row>
        <table:table-row table:style-name="Row48">
          <table:table-cell table:style-name="Cell133" table:number-columns-spanned="2">
            <text:p text:style-name="P380"><text:span text:style-name="T380_1">Output<text:s/>number:<text:s/></text:span></text:p>
          </table:table-cell>
          <table:covered-table-cell/>
          <table:table-cell table:style-name="Cell134">
            <text:p text:style-name="P381"><text:span text:style-name="T381_1">3</text:span></text:p>
          </table:table-cell>
          <table:table-cell table:style-name="Cell135">
            <text:p text:style-name="P382"><text:span text:style-name="T382_1">Output<text:s/>Score:<text:s/></text:span></text:p>
          </table:table-cell>
          <table:table-cell table:style-name="Cell136">
            <text:p text:style-name="P383"><text:span text:style-name="T383_1">A</text:span></text:p>
          </table:table-cell>
        </table:table-row>
        <table:table-row table:style-name="Row49">
          <table:table-cell table:style-name="Cell137" table:number-columns-spanned="2">
            <text:p text:style-name="P384"><text:span text:style-name="T384_1">Impact<text:s/>weighting<text:s/>(%):<text:s text:c="2"/></text:span></text:p>
          </table:table-cell>
          <table:covered-table-cell/>
          <table:table-cell table:style-name="Cell138">
            <text:p text:style-name="P385"><text:span text:style-name="T385_1">25%</text:span></text:p>
          </table:table-cell>
          <table:table-cell table:style-name="Cell139">
            <text:p text:style-name="P386"><text:span text:style-name="T386_1">W</text:span><text:span text:style-name="T386_2">eighting<text:s/>revised<text:s/>since<text:s/>last<text:s/>AR?<text:s/></text:span></text:p>
          </table:table-cell>
          <table:table-cell table:style-name="Cell140">
            <text:p text:style-name="P387"><text:span text:style-name="T387_1">Not<text:s/>revised.</text:span></text:p>
            <text:p text:style-name="P388"/>
          </table:table-cell>
        </table:table-row>
      </table:table>
      <text:p text:style-name="P389"/>
      <table:table table:style-name="Table13">
        <table:table-column table:style-name="Column44"/>
        <table:table-column table:style-name="Column45"/>
        <table:table-column table:style-name="Column46"/>
        <table:table-row table:style-name="Row50">
          <table:table-cell table:style-name="Cell141">
            <text:p text:style-name="P390"><text:span text:style-name="T390_1">Indicator(s)</text:span></text:p>
          </table:table-cell>
          <table:table-cell table:style-name="Cell142">
            <text:p text:style-name="P391"><text:span text:style-name="T391_1">Milestone(s)<text:s/>for<text:s/>this<text:s/>review</text:span></text:p>
          </table:table-cell>
          <table:table-cell table:style-name="Cell143">
            <text:p text:style-name="P392"><text:span text:style-name="T392_1">Progress<text:s/></text:span></text:p>
          </table:table-cell>
        </table:table-row>
        <table:table-row table:style-name="Row51">
          <table:table-cell table:style-name="Cell144">
            <text:p text:style-name="P393"><text:span text:style-name="T393_1">3.1</text:span><text:span text:style-name="T393_2">:<text:s text:c="2"/></text:span><text:span text:style-name="T393_3">#<text:s/>of<text:s/>analytical<text:s/>and<text:s/>advisory<text:s/>reports<text:s/>on<text:s/>risk<text:s/>financing<text:s/></text:span></text:p>
            <text:p text:style-name="P394"/>
            <text:p text:style-name="P395"><text:span text:style-name="T395_1">[</text:span><text:span text:style-name="T395_2">C</text:span><text:span text:style-name="T395_3">umulative<text:s/>Phase<text:s/>II]</text:span></text:p>
          </table:table-cell>
          <table:table-cell table:style-name="Cell145">
            <text:p text:style-name="P396"><text:span text:style-name="T396_1">5</text:span></text:p>
          </table:table-cell>
          <table:table-cell table:style-name="Cell146">
            <text:p text:style-name="P397"><text:span text:style-name="T397_1">9</text:span></text:p>
            <text:p text:style-name="P398"/>
            <text:p text:style-name="P399"><text:span text:style-name="T399_1">Exceeded</text:span></text:p>
          </table:table-cell>
        </table:table-row>
        <table:table-row table:style-name="Row52">
          <table:table-cell table:style-name="Cell147">
            <text:p text:style-name="P400"><text:span text:style-name="T400_1">3.2</text:span><text:span text:style-name="T400_2">:<text:s/></text:span><text:span text:style-name="T400_3"><text:s/></text:span><text:span text:style-name="T400_4">#<text:s/>of<text:s/>demand-responsive<text:s/>engagements<text:s/>or<text:s/>products<text:s/>for<text:s/>national<text:s/>government,<text:s/>World<text:s/>Bank<text:s/>and/or<text:s/>other<text:s/>stakeholders<text:s/>on<text:s/>financing<text:s/>adaptive<text:s/>social<text:s/>protection<text:s/>produced<text:s/>by<text:s/>CDP.<text:s/></text:span></text:p>
            <text:p text:style-name="P401"/>
            <text:p text:style-name="P402"><text:span text:style-name="T402_1">*<text:s/></text:span><text:span text:style-name="T402_2">engagements<text:s/>and<text:s/>products<text:s/>can<text:s/>include,<text:s/>but<text:s/>are<text:s/>not<text:s/>limited<text:s/>to:<text:s/>analytical<text:s/>or<text:s/>advisory<text:s/>notes<text:s/>and<text:s/>reports;<text:s/>research<text:s/>publications;<text:s/>capacity<text:s/>building<text:s/>&amp;<text:s/>training;<text:s/>workshops<text:s/>&amp;<text:s/>presentations</text:span><text:span text:style-name="T402_3">.</text:span></text:p>
          </table:table-cell>
          <table:table-cell table:style-name="Cell148">
            <text:p text:style-name="P403"><text:span text:style-name="T403_1">At<text:s/>least<text:s/>1<text:s/>demand-responsive<text:s/>engagement<text:s/>or<text:s/>product<text:s/>delivered,<text:s/>and<text:s/>at<text:s/>least<text:s/>2<text:s/>other<text:s/>engagement</text:span><text:span text:style-name="T403_2">s</text:span><text:span text:style-name="T403_3"><text:s/>or<text:s/>product</text:span><text:span text:style-name="T403_4">s</text:span><text:span text:style-name="T403_5"><text:s/>in<text:s/>development.</text:span><text:span text:style-name="T403_6"><text:s text:c="2"/></text:span></text:p>
          </table:table-cell>
          <table:table-cell table:style-name="Cell149">
            <text:p text:style-name="P404"><text:span text:style-name="T404_1">3<text:s/></text:span><text:span text:style-name="T404_2">products<text:s/>delivered</text:span><text:span text:style-name="T404_3">.<text:s text:c="2"/></text:span></text:p>
            <text:p text:style-name="P405"/>
            <text:p text:style-name="P406"><text:span text:style-name="T406_1">None<text:s/>in<text:s/>the<text:s/>pipeline</text:span><text:span text:style-name="T406_2">,<text:s/>although<text:s/>some<text:s/>discussion<text:s/></text:span><text:span text:style-name="T406_3">on<text:s/>engagement<text:s/></text:span><text:span text:style-name="T406_4">through<text:s/></text:span><text:span text:style-name="T406_5">annual<text:s/>meetings<text:s/>with<text:s/></text:span><text:span text:style-name="T406_6">the<text:s/>World<text:s/>Bank<text:s/></text:span><text:span text:style-name="T406_7">and<text:s/></text:span><text:span text:style-name="T406_8">IMF</text:span><text:span text:style-name="T406_9">.<text:s/></text:span></text:p>
            <text:p text:style-name="P407"/>
            <text:p text:style-name="P408"><text:span text:style-name="T408_1">Met</text:span></text:p>
          </table:table-cell>
        </table:table-row>
      </table:table>
      <text:p text:style-name="P409"><text:span text:style-name="T409_1">Briefly<text:s/>describe<text:s/>the<text:s/>output’s<text:s/>activities<text:s/>and<text:s/>provide<text:s/>supporting<text:s/>narrative<text:s/>for<text:s/>the<text:s/>score.<text:s/></text:span><text:span text:style-name="T409_2">[max<text:s/>1/2<text:s/>page]<text:s/></text:span></text:p>
      <text:p text:style-name="P410"/>
      <text:p text:style-name="P411"><text:span text:style-name="T411_1">3.1</text:span><text:span text:style-name="T411_2"><text:s/></text:span><text:span text:style-name="T411_3">Exceed</text:span><text:span text:style-name="T411_4">ed</text:span><text:span text:style-name="T411_5"><text:s/>expectations,<text:s/></text:span><text:span text:style-name="T411_6">with<text:s/></text:span><text:span text:style-name="T411_7">n</text:span><text:span text:style-name="T411_8">ine<text:s/>a</text:span><text:span text:style-name="T411_9">nalytical<text:s/>and<text:s/></text:span><text:span text:style-name="T411_10">a</text:span><text:span text:style-name="T411_11">dvisory<text:s/>reports<text:s/>completed<text:s/>on<text:s/>risk<text:s/>financing.</text:span><text:span text:style-name="T411_12"><text:s/></text:span><text:span text:style-name="T411_13">In<text:s/></text:span><text:span text:style-name="T411_14">20</text:span><text:span text:style-name="T411_15">24</text:span><text:span text:style-name="T411_16">,</text:span><text:span text:style-name="T411_17"><text:s/>the<text:s/>World<text:s/>Bank<text:s/></text:span><text:span text:style-name="T411_18">SASPP</text:span><text:span text:style-name="T411_19"><text:s/>team</text:span><text:span text:style-name="T411_20"><text:s/>in<text:s/>collaboration<text:s/>with<text:s/>the<text:s/>CDP,<text:s/>the<text:s/>team<text:s/>supported<text:s/>a<text:s/>series<text:s/>of<text:s/>country‑level<text:s/></text:span><text:span text:style-name="T411_21">diagnostics.<text:s/>In</text:span><text:span text:style-name="T411_22"><text:s/>Burkina<text:s/>Faso,<text:s/>a<text:s/>diagnostic<text:s/>report<text:s/>on<text:s/></text:span><text:span text:style-name="T411_23">DRF</text:span><text:span text:style-name="T411_24"><text:s/>for<text:s/>ASP<text:s/>reviewed<text:s/>the<text:s/>key<text:s/>disaster<text:s/>risks,<text:s/>the<text:s/>institutional<text:s/>setup<text:s/>for<text:s/>disaster<text:s/>response,<text:s/>and<text:s/>ASP<text:s/>arrangements<text:s/>(including<text:s/>existing<text:s/>financing<text:s/>arrangements).<text:s/>Recommendations<text:s/>include<text:s/>strengthening<text:s/>the<text:s/>ASP‑related<text:s/>fiscal<text:s/>risk<text:s/>assessment<text:s/>capacities<text:s/>of<text:s/>the<text:s/>government,<text:s/>bolstering<text:s/>the<text:s/>early<text:s/>warning<text:s/>system<text:s/>data<text:s/>and<text:s/>capabilities,<text:s/>and<text:s/>scaling<text:s/>up<text:s/>the<text:s/>use<text:s/>of<text:s/>dedicated<text:s/>DRF<text:s/>instruments.<text:s/>A<text:s/>performance<text:s/>review<text:s/>of<text:s/>the<text:s/>drought<text:s/>index<text:s/>used<text:s/>by<text:s/>the<text:s/>African<text:s/>Risk<text:s/>Capacity<text:s/>(ARC)<text:s/>assessed<text:s/>the<text:s/>structure<text:s/>and<text:s/>performance<text:s/>of<text:s/>Africa<text:s/>Risk<text:s/>View<text:s/>sovereign<text:s/>drought<text:s/>insurance<text:s/>products<text:s/>to<text:s/>identify<text:s/>potential<text:s/>design<text:s/>enhancements.<text:s/>Finally,<text:s/>the<text:s/>team<text:s/>identified<text:s/>three<text:s/>satellite<text:s/>climate<text:s/>indicators<text:s/>that<text:s/>could<text:s/>enhance<text:s/>the<text:s/>climate<text:s/>data<text:s/>dashboard<text:s/>of<text:s/>the<text:s/>early<text:s/>warning<text:s/>system<text:s/>with<text:s/>increased<text:s/>timeliness<text:s/>and<text:s/>granularity.<text:s/>In<text:s/>collaboration<text:s/>with<text:s/>AXA<text:s/>Climate,<text:s/>further<text:s/>analyses<text:s/>were<text:s/>conducted<text:s/>to<text:s/>determine<text:s/>the<text:s/>most<text:s/>reliable<text:s/>satellite<text:s/>rainfall<text:s/>data<text:s/>source<text:s/>for<text:s/>Burkina<text:s/>Faso<text:s/>and<text:s/>to<text:s/>allow<text:s/>for<text:s/>remotely<text:s/>estimating<text:s/>local<text:s/>start<text:s/>of<text:s/>agricultural<text:s/>season<text:s/>dates.<text:s/>A<text:s/>DRF<text:s/>for<text:s/>ASP<text:s/>diagnostic<text:s/></text:span><text:span text:style-name="T411_25">report<text:s/>was<text:s/>completed<text:s/>in<text:s/>Mali,<text:s/>with<text:s/>recommendations<text:s/>including<text:s/>expanding<text:s/>the<text:s/>use<text:s/>of<text:s/>DRF<text:s/>instruments<text:s/>such<text:s/>as<text:s/>African<text:s/>Risk<text:s/>Capacity<text:s/>(ARC)<text:s/>for<text:s/>ASP<text:s/>to<text:s/>ensure<text:s/>better<text:s/>financial<text:s/>coverage<text:s/>of<text:s/>flood<text:s/>risks<text:s/>in<text:s/>the<text:s/>country.</text:span></text:p>
      <text:p text:style-name="P412"/>
      <text:p text:style-name="P413"><text:span text:style-name="T413_1">3.2<text:s/>Output<text:s/>met<text:s/>expectations<text:s/>-<text:s/>three<text:s/>products<text:s/>were<text:s/>delivered<text:s/>by<text:s/>CDP.</text:span><text:span text:style-name="T413_2"><text:s/></text:span><text:span text:style-name="T413_3">It</text:span><text:span text:style-name="T413_4"><text:s/>has</text:span><text:span text:style-name="T413_5"><text:s/>not<text:s/></text:span><text:span text:style-name="T413_6">been<text:s/>demonstrated<text:s/>how<text:s/>these<text:s/>outputs<text:s/>are<text:s/>contributing<text:s/>to<text:s/>outcomes.<text:s/></text:span><text:span text:style-name="T413_7">These<text:s/>included:<text:s/></text:span></text:p>
      <text:list text:style-name="LS11" xml:id="list35">
        <text:list-item>
          <text:p text:style-name="P414"><text:span text:style-name="T414_1">The<text:s/></text:span><text:span text:style-name="T414_2">DRF<text:s/>diagnostic<text:s/>for<text:s/>Burkina<text:s/>Faso<text:s/></text:span><text:span text:style-name="T414_3">was<text:s/>finalised,<text:s/>co-branded<text:s/>with<text:s/>the<text:s/>World<text:s/>Bank's<text:s/>SASPP,<text:s/>and<text:s/>published.<text:s/>The<text:s/>diagnostic<text:s/>is<text:s/>accessible<text:s/>online<text:s/></text:span><text:span text:style-name="T414_4"><text:a xlink:type="simple" xlink:href="https://www.disasterprotection.org/publications-centre/financing-adaptive-social-protection-in-burkina-faso"><text:span text:style-name="T414_5">here</text:span></text:a></text:span><text:span text:style-name="T414_6">.<text:s/></text:span></text:p>
        </text:list-item>
        <text:list-item>
          <text:p text:style-name="P415"><text:span text:style-name="T415_1">CDP</text:span><text:span text:style-name="T415_2"><text:s/>delivered<text:s/>a<text:s/>training<text:s/>session<text:s/>to<text:s/></text:span><text:span text:style-name="T415_3">13<text:s/>members<text:s/>of<text:s/></text:span><text:span text:style-name="T415_4">the</text:span><text:span text:style-name="T415_5"><text:s/></text:span><text:span text:style-name="T415_6">World<text:s/>Bank</text:span><text:span text:style-name="T415_7">’s<text:s/>Sahel</text:span><text:span text:style-name="T415_8"><text:s/></text:span><text:span text:style-name="T415_9">t</text:span><text:span text:style-name="T415_10">eam</text:span><text:span text:style-name="T415_11"><text:s/>in<text:s/>January<text:s/>2024</text:span><text:span text:style-name="T415_12">.<text:s text:c="2"/></text:span><text:span text:style-name="T415_13"><text:s/></text:span></text:p>
        </text:list-item>
        <text:list-item>
          <text:p text:style-name="P416"><text:span text:style-name="T416_1">CDP</text:span><text:span text:style-name="T416_2"><text:s/>co-hosted<text:s/>a<text:s/>regional<text:s/>workshop<text:s/>with<text:s/></text:span><text:span text:style-name="T416_3">the<text:s/></text:span><text:span text:style-name="T416_4">FAO-Subregional<text:s/>Office<text:s/>for<text:s/>West<text:s/>Africa<text:s/>in<text:s/>May<text:s/>2024,<text:s/>bringing<text:s/>together<text:s/>actors<text:s/>from<text:s/>across<text:s/>the<text:s/>Sahel<text:s/>region.<text:s/>The<text:s/>workshop<text:s/>facilitated<text:s/>the<text:s/>sharing<text:s/>of<text:s/>emerging<text:s/>lessons,<text:s/>fostered<text:s/>collaboration,<text:s/>and<text:s/>helped<text:s/>identify<text:s/>common<text:s/>challenges<text:s/>and<text:s/>priorities<text:s/>for<text:s/>future<text:s/>work<text:s/>on<text:s/>developing<text:s/>and<text:s/>implementing<text:s/>triggers<text:s/>for<text:s/></text:span><text:span text:style-name="T416_5">program</text:span><text:span text:style-name="T416_6">me</text:span><text:span text:style-name="T416_7">s</text:span><text:span text:style-name="T416_8"><text:s/>that<text:s/>anticipate<text:s/>and<text:s/>respond<text:s/>to<text:s/>climate-induced<text:s/>shocks.</text:span></text:p>
        </text:list-item>
      </text:list>
      <text:p text:style-name="P417"><text:span text:style-name="T417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417_2">[1<text:s/>paragraph]</text:span></text:p>
      <text:p text:style-name="P418"/>
      <text:p text:style-name="P419"><text:span text:style-name="T419_1">There<text:s/>have<text:s/>been<text:s/>no<text:s/>changes<text:s/>to<text:s/>the<text:s/>logframe<text:s/>in<text:s/>2024<text:s/>since<text:s/>the<text:s/>2023<text:s/>annual<text:s/>review,<text:s/>including<text:s/>this<text:s/>output.<text:s/></text:span></text:p>
      <text:p text:style-name="P420"/>
      <text:p text:style-name="P421"><text:span text:style-name="T421_1">As<text:s/>a<text:s/>result<text:s/>of<text:s/>this<text:s/>review,<text:s/></text:span><text:span text:style-name="T421_2">i</text:span><text:span text:style-name="T421_3">t</text:span><text:span text:style-name="T421_4"><text:s/>is<text:s/>recommended<text:s/></text:span><text:span text:style-name="T421_5">that</text:span><text:span text:style-name="T421_6"><text:s/></text:span><text:span text:style-name="T421_7">output<text:s/></text:span><text:span text:style-name="T421_8">indicators<text:s/></text:span><text:span text:style-name="T421_9">3</text:span><text:span text:style-name="T421_10">.1<text:s/>and<text:s/>3.2<text:s/></text:span><text:span text:style-name="T421_11">are</text:span><text:span text:style-name="T421_12"><text:s/>revise</text:span><text:span text:style-name="T421_13">d</text:span><text:span text:style-name="T421_14"><text:s/></text:span><text:span text:style-name="T421_15">as<text:s/></text:span><text:span text:style-name="T421_16">they</text:span><text:span text:style-name="T421_17"><text:s/>are<text:s/></text:span><text:span text:style-name="T421_18">similar<text:s/>and</text:span><text:span text:style-name="T421_19"><text:s/></text:span><text:span text:style-name="T421_20">that<text:s/></text:span><text:span text:style-name="T421_21">separate</text:span><text:span text:style-name="T421_22"><text:s/></text:span><text:span text:style-name="T421_23">o</text:span><text:span text:style-name="T421_24">utput<text:s/></text:span><text:span text:style-name="T421_25">indicators</text:span><text:span text:style-name="T421_26"><text:s/>are<text:s/>identified<text:s/>for<text:s/>future<text:s/>years</text:span><text:span text:style-name="T421_27">.</text:span><text:span text:style-name="T421_28"><text:s/></text:span></text:p>
      <text:p text:style-name="P422"/>
      <text:p text:style-name="P423"><text:span text:style-name="T42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423_2">[1-2<text:s/>paragraphs]</text:span></text:p>
      <text:p text:style-name="P424"/>
      <table:table table:style-name="Table14">
        <table:table-column table:style-name="Column47"/>
        <table:table-column table:style-name="Column48"/>
        <table:table-row table:style-name="Row53">
          <table:table-cell table:style-name="Cell150">
            <text:p text:style-name="P425"><text:span text:style-name="T425_1">Recommendation<text:s/>from<text:s/>AR<text:s/>202</text:span><text:span text:style-name="T425_2">3</text:span></text:p>
          </table:table-cell>
          <table:table-cell table:style-name="Cell151">
            <text:p text:style-name="P426"><text:span text:style-name="T426_1">Update</text:span></text:p>
          </table:table-cell>
        </table:table-row>
        <table:table-row table:style-name="Row54">
          <table:table-cell table:style-name="Cell152">
            <text:p text:style-name="P427"><text:span text:style-name="T427_1">The<text:s/>World<text:s/>Bank<text:s/>should<text:s/>be<text:s/>clearer<text:s/>in<text:s/>annual<text:s/>reports<text:s/>/<text:s/>milestones<text:s/>which<text:s/>products<text:s/>are<text:s/>being<text:s/>delivered<text:s/>by<text:s/>CDP<text:s/>(and<text:s/>CDP’s<text:s/>downstream<text:s/>partners<text:s/>e.g.<text:s/>AXA<text:s/>Climate;<text:s/>GAD,<text:s/>etc),<text:s/>rather<text:s/>than<text:s/>directly<text:s/>by<text:s/>the<text:s/>Bank<text:s/>(albeit<text:s/>recognising<text:s/>close<text:s/>collaboration<text:s/>between<text:s/>the<text:s/>two)<text:s/>to<text:s/>avoid<text:s/>any<text:s/>double</text:span><text:span text:style-name="T427_2"><text:s/></text:span><text:span text:style-name="T427_3">counting.<text:s text:c="2"/></text:span></text:p>
          </table:table-cell>
          <table:table-cell table:style-name="Cell153">
            <text:p text:style-name="P428"><text:span text:style-name="T428_1">In<text:s/>progress</text:span><text:span text:style-name="T428_2"><text:s/>–<text:s/>This<text:s/>has<text:s/>happened<text:s/>in<text:s/>some<text:s/>areas<text:s/>but<text:s/>not<text:s/>all</text:span><text:span text:style-name="T428_3">.<text:s/></text:span></text:p>
          </table:table-cell>
        </table:table-row>
      </table:table>
      <text:p text:style-name="P429"/>
      <text:p text:style-name="P430"><text:span text:style-name="T430_1">Learning<text:s/>and<text:s/>Recommendations<text:s/>for<text:s/>this<text:s/>annual<text:s/>review<text:s/></text:span><text:span text:style-name="T430_2"><text:s/></text:span></text:p>
      <text:list text:style-name="LS12" xml:id="list38">
        <text:list-item>
          <text:p text:style-name="P431"><text:span text:style-name="T431_1">Many<text:s/>outputs<text:s/>in<text:s/>the<text:s/>logframe<text:s/>focus<text:s/>on<text:s/>knowledge<text:s/>products,<text:s/></text:span><text:span text:style-name="T431_2">and<text:s/>it<text:s/>is<text:s/>therefore<text:s/></text:span><text:span text:style-name="T431_3">worth<text:s/>reviewing<text:s/>the<text:s/>logframe<text:s/>and<text:s/>identifying<text:s/></text:span><text:span text:style-name="T431_4">evidence</text:span><text:span text:style-name="T431_5"><text:s/></text:span><text:span text:style-name="T431_6">that<text:s/></text:span><text:span text:style-name="T431_7">shows<text:s/>how<text:s/></text:span><text:span text:style-name="T431_8">the</text:span><text:span text:style-name="T431_9"><text:s/></text:span><text:span text:style-name="T431_10">knowledge<text:s/></text:span><text:span text:style-name="T431_11">products<text:s/></text:span><text:span text:style-name="T431_12">are<text:s/></text:span><text:span text:style-name="T431_13">being<text:s/></text:span><text:span text:style-name="T431_14">utilised</text:span><text:span text:style-name="T431_15"><text:s/></text:span><text:span text:style-name="T431_16">to<text:s/>improve<text:s/></text:span><text:span text:style-name="T431_17">programmatic</text:span><text:span text:style-name="T431_18"><text:s/></text:span><text:span text:style-name="T431_19">outputs.<text:s/></text:span></text:p>
        </text:list-item>
        <text:list-item>
          <text:p text:style-name="P432"><text:span text:style-name="T432_1">O</text:span><text:span text:style-name="T432_2">utput</text:span><text:span text:style-name="T432_3"><text:s/></text:span><text:span text:style-name="T432_4">indicators<text:s/></text:span><text:span text:style-name="T432_5">3.1<text:s/>and<text:s/>3.2<text:s/></text:span><text:span text:style-name="T432_6">are</text:span><text:span text:style-name="T432_7"><text:s/>similar,</text:span><text:span text:style-name="T432_8"><text:s/></text:span><text:span text:style-name="T432_9">and<text:s/>is<text:s/>it<text:s/>therefore<text:s/>recommended<text:s/>that<text:s/>these<text:s/>are<text:s/></text:span><text:span text:style-name="T432_10">review</text:span><text:span text:style-name="T432_11">ed,</text:span><text:span text:style-name="T432_12"><text:s/></text:span><text:span text:style-name="T432_13">and<text:s/></text:span><text:span text:style-name="T432_14">separate</text:span><text:span text:style-name="T432_15"><text:s/></text:span><text:span text:style-name="T432_16">output<text:s/>indicators<text:s/></text:span><text:span text:style-name="T432_17">are<text:s/>identified<text:s/></text:span><text:span text:style-name="T432_18">for<text:s/></text:span><text:span text:style-name="T432_19">future<text:s/>years.<text:s/></text:span><text:span text:style-name="T432_20">The<text:s/>output<text:s/>indicators<text:s/>are</text:span><text:span text:style-name="T432_21"><text:s/>narrow<text:s/>and<text:s/>focused<text:s/>on<text:s/>products<text:s/>generated<text:s/>rather<text:s/>than<text:s/>transformations<text:s/>that<text:s/>CDP<text:s/>might<text:s/>be<text:s/>able<text:s/>to<text:s/>influence.<text:s/></text:span></text:p>
        </text:list-item>
        <text:list-item>
          <text:p text:style-name="P433"><text:span text:style-name="T433_1">The<text:s/>context<text:s/>of<text:s/>the<text:s/>Sahel<text:s/>has<text:s/>changed<text:s/>substantially<text:s/>in<text:s/>the<text:s/>last<text:s/>four<text:s/>years<text:s/>since<text:s/>the<text:s/>prog</text:span><text:span text:style-name="T433_2">r</text:span><text:span text:style-name="T433_3">amme<text:s/>was<text:s/>designed.<text:s/>The<text:s/>instability<text:s/>of<text:s/>the<text:s/>region<text:s/></text:span><text:span text:style-name="T433_4">has<text:s/>been<text:s/>heightened<text:s/>and<text:s/>the<text:s/></text:span><text:span text:style-name="T433_5">coups<text:s/>across<text:s/>the<text:s/></text:span><text:span text:style-name="T433_6">region<text:s/>are<text:s/>challenging<text:s/>the<text:s/></text:span><text:span text:style-name="T433_7">relevance<text:s/>on<text:s/>this<text:s/>component<text:s/>of<text:s/>the<text:s/>programme.<text:s/>In<text:s/>three<text:s/>countries<text:s/>there<text:s/>is<text:s/>a<text:s/>limited<text:s/>footprint<text:s/>of<text:s/>any<text:s/>social<text:s/>protection<text:s/>programming</text:span><text:span text:style-name="T433_8">.<text:s/></text:span><text:span text:style-name="T433_9">It<text:s/>is<text:s/>therefore<text:s/>unclear<text:s/>if<text:s/>these<text:s/>plans<text:s/>will<text:s/>be<text:s/>taken<text:s/>forward<text:s/>by<text:s/>the<text:s/>governments<text:s/>in<text:s/>these<text:s/>contexts.<text:s/></text:span></text:p>
        </text:list-item>
        <text:list-item>
          <text:p text:style-name="P434"><text:span text:style-name="T434_1">It<text:s/></text:span><text:span text:style-name="T434_2">to<text:s/>be<text:s/>considering<text:s/>an<text:s/>information<text:s/>note<text:s/></text:span><text:span text:style-name="T434_3">to<text:s/>consider<text:s/>how<text:s/>the<text:s/>programme<text:s/>could<text:s/></text:span><text:span text:style-name="T434_4">improve</text:span><text:span text:style-name="T434_5"><text:s/>and<text:s/>evidence,</text:span><text:span text:style-name="T434_6"><text:s/></text:span><text:span text:style-name="T434_7">its</text:span><text:span text:style-name="T434_8"><text:s/>conflict<text:s/>sensitivity<text:s/>and<text:s/>effectiveness<text:s/>of<text:s/>working<text:s/>in</text:span><text:span text:style-name="T434_9"><text:s/>FCAS<text:s/>contexts</text:span><text:span text:style-name="T434_10">.<text:s/></text:span><text:span text:style-name="T434_11">A<text:s/>revised<text:s/>approach<text:s/></text:span><text:span text:style-name="T434_12">coul</text:span><text:span text:style-name="T434_13">d<text:s/>be<text:s/>relevant,<text:s/></text:span><text:span text:style-name="T434_14">which<text:s/>may<text:s/>require<text:s/>different</text:span><text:span text:style-name="T434_15"><text:s/>partners</text:span><text:span text:style-name="T434_16"><text:s/></text:span><text:span text:style-name="T434_17">to<text:s/></text:span><text:span text:style-name="T434_18">be<text:s/>identified</text:span><text:span text:style-name="T434_19">.<text:s/></text:span></text:p>
        </text:list-item>
      </text:list>
      <text:p text:style-name="P435"/>
      <table:table table:style-name="Table15"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row table:style-name="Row55">
          <table:table-cell table:style-name="Cell154">
            <text:p text:style-name="P436"><text:span text:style-name="T436_1">Output<text:s/>Title<text:s/></text:span></text:p>
          </table:table-cell>
          <table:table-cell table:style-name="Cell155" table:number-columns-spanned="4">
            <text:p text:style-name="P437"><text:span text:style-name="T437_1">Increased<text:s/>institutional<text:s/>capacity<text:s/>to<text:s/>deliver<text:s/>adaptive<text:s/>social<text:s/>protection<text:s/>and<text:s/>greater<text:s/>coordination<text:s/>between<text:s/>government<text:s/>and<text:s/>non-government<text:s/>actors.</text:span></text:p>
          </table:table-cell>
          <table:covered-table-cell/>
          <table:covered-table-cell/>
          <table:covered-table-cell/>
        </table:table-row>
        <table:table-row table:style-name="Row56">
          <table:table-cell table:style-name="Cell156" table:number-columns-spanned="2">
            <text:p text:style-name="P438"><text:span text:style-name="T438_1">Output<text:s/>number:<text:s/></text:span></text:p>
          </table:table-cell>
          <table:covered-table-cell/>
          <table:table-cell table:style-name="Cell157">
            <text:p text:style-name="P439"><text:span text:style-name="T439_1">4</text:span></text:p>
          </table:table-cell>
          <table:table-cell table:style-name="Cell158">
            <text:p text:style-name="P440"><text:span text:style-name="T440_1">Output<text:s/>Score:<text:s/></text:span></text:p>
          </table:table-cell>
          <table:table-cell table:style-name="Cell159">
            <text:p text:style-name="P441"><text:span text:style-name="T441_1">A</text:span></text:p>
          </table:table-cell>
        </table:table-row>
        <table:table-row table:style-name="Row57">
          <table:table-cell table:style-name="Cell160" table:number-columns-spanned="2">
            <text:p text:style-name="P442"><text:span text:style-name="T442_1">Impact<text:s/>weighting<text:s/>(%):<text:s text:c="2"/></text:span></text:p>
          </table:table-cell>
          <table:covered-table-cell/>
          <table:table-cell table:style-name="Cell161">
            <text:p text:style-name="P443"><text:span text:style-name="T443_1">15%</text:span></text:p>
          </table:table-cell>
          <table:table-cell table:style-name="Cell162">
            <text:p text:style-name="P444"><text:span text:style-name="T444_1">W</text:span><text:span text:style-name="T444_2">eighting<text:s/>revised<text:s/>since<text:s/>last<text:s/>AR?<text:s/></text:span></text:p>
          </table:table-cell>
          <table:table-cell table:style-name="Cell163">
            <text:p text:style-name="P445"><text:span text:style-name="T445_1">Not<text:s/>revised.</text:span></text:p>
            <text:p text:style-name="P446"/>
          </table:table-cell>
        </table:table-row>
      </table:table>
      <text:p text:style-name="P447"/>
      <table:table table:style-name="Table16">
        <table:table-column table:style-name="Column54"/>
        <table:table-column table:style-name="Column55"/>
        <table:table-column table:style-name="Column56"/>
        <table:table-row table:style-name="Row58">
          <table:table-cell table:style-name="Cell164">
            <text:p text:style-name="P448"><text:span text:style-name="T448_1">Indicator(s)</text:span></text:p>
          </table:table-cell>
          <table:table-cell table:style-name="Cell165">
            <text:p text:style-name="P449"><text:span text:style-name="T449_1">Milestone(s)<text:s/>for<text:s/>this<text:s/>review</text:span></text:p>
          </table:table-cell>
          <table:table-cell table:style-name="Cell166">
            <text:p text:style-name="P450"><text:span text:style-name="T450_1">Progress<text:s/></text:span></text:p>
          </table:table-cell>
        </table:table-row>
        <table:table-row table:style-name="Row59">
          <table:table-cell table:style-name="Cell167">
            <text:p text:style-name="P451"><text:span text:style-name="T451_1">4.1</text:span><text:span text:style-name="T451_2">:<text:s text:c="2"/></text:span><text:span text:style-name="T451_3">#<text:s/>of<text:s/>technical<text:s/>and<text:s/>advisory<text:s/>documents<text:s/>produced<text:s/>by<text:s/>SASPP<text:s/>on<text:s/>institutional<text:s/>arrangements</text:span></text:p>
            <text:p text:style-name="P452"/>
            <text:p text:style-name="P453"><text:span text:style-name="T453_1">[</text:span><text:span text:style-name="T453_2">C</text:span><text:span text:style-name="T453_3">umulative<text:s/>for<text:s/>Phase<text:s/>II]</text:span></text:p>
          </table:table-cell>
          <table:table-cell table:style-name="Cell168">
            <text:p text:style-name="P454"><text:span text:style-name="T454_1">14</text:span></text:p>
          </table:table-cell>
          <table:table-cell table:style-name="Cell169">
            <text:p text:style-name="P455"><text:span text:style-name="T455_1">13</text:span></text:p>
            <text:p text:style-name="P456"/>
            <text:p text:style-name="P457"><text:span text:style-name="T457_1">Almost</text:span><text:span text:style-name="T457_2"><text:s/></text:span><text:span text:style-name="T457_3">met</text:span></text:p>
          </table:table-cell>
        </table:table-row>
        <table:table-row table:style-name="Row60">
          <table:table-cell table:style-name="Cell170">
            <text:p text:style-name="P458"><text:span text:style-name="T458_1">4.2</text:span><text:span text:style-name="T458_2">:<text:s text:c="2"/></text:span><text:span text:style-name="T458_3">Number<text:s/>of<text:s/>countries<text:s/>where<text:s/>WB<text:s/>has<text:s/>an<text:s/>ongoing<text:s/>MoU<text:s/>with<text:s/>WFP<text:s/>and/or<text:s/>UNICEF</text:span></text:p>
          </table:table-cell>
          <table:table-cell table:style-name="Cell171">
            <text:p text:style-name="P459"><text:span text:style-name="T459_1">5</text:span></text:p>
          </table:table-cell>
          <table:table-cell table:style-name="Cell172">
            <text:p text:style-name="P460"><text:span text:style-name="T460_1">4</text:span></text:p>
            <text:p text:style-name="P461"/>
            <text:p text:style-name="P462"><text:span text:style-name="T462_1">Almost</text:span><text:span text:style-name="T462_2"><text:s/>met</text:span></text:p>
          </table:table-cell>
        </table:table-row>
      </table:table>
      <text:p text:style-name="P463"><text:span text:style-name="T463_1">Briefly<text:s/>describe<text:s/>the<text:s/>output’s<text:s/>activities<text:s/>and<text:s/>provide<text:s/>supporting<text:s/>narrative<text:s/>for<text:s/>the<text:s/>score.</text:span></text:p>
      <text:p text:style-name="P464"/>
      <text:p text:style-name="P465"><text:span text:style-name="T465_1">T</text:span><text:span text:style-name="T465_2">here<text:s/>has<text:s/>been<text:s/>pos</text:span><text:span text:style-name="T465_3">i</text:span><text:span text:style-name="T465_4">tive<text:s/>progress<text:s/>on<text:s/>this<text:s/>output</text:span><text:span text:style-name="T465_5"><text:s/>despite<text:s/>not<text:s/>reaching<text:s/>the<text:s/>output<text:s/></text:span><text:span text:style-name="T465_6">targets.<text:s/>The</text:span><text:span text:style-name="T465_7"><text:s/>Sahel<text:s/>Alliance,<text:s/>coordination<text:s/>group<text:s/>on<text:s/>social<text:s/>protection</text:span><text:span text:style-name="T465_8"><text:s/>was<text:s/>set</text:span><text:span text:style-name="T465_9"><text:s/></text:span><text:span text:style-name="T465_10">up<text:s/>to<text:s/>enhance<text:s/>members’<text:s/>joint<text:s/>understanding,<text:s/>coordination,<text:s/>and<text:s/>approaches.<text:s/>This<text:s/>contributes<text:s/>to<text:s/>the<text:s/>priority<text:s/>area<text:s/>“Strengthening<text:s/>resilience<text:s/>to<text:s/>climate,<text:s/>economic,<text:s/>and<text:s/>other<text:s/>shocks<text:s/>through<text:s/>adaptive<text:s/>social<text:s/>protection<text:s/>systems<text:s/>and<text:s/>integrated<text:s/>food<text:s/>systems,”<text:s/>agreed<text:s/>by<text:s/>the<text:s/>July<text:s/>2023<text:s/>General<text:s/>Assembly.</text:span><text:span text:style-name="T465_11"><text:s/></text:span><text:span text:style-name="T465_12"><text:s/></text:span><text:span text:style-name="T465_13">G</text:span><text:span text:style-name="T465_14">reater<text:s/>coordination<text:s/>between<text:s/>government<text:s/>and<text:s/>non-government<text:s/>actors</text:span><text:span text:style-name="T465_15"><text:s/>has<text:s/>been<text:s/>significant<text:s/>and<text:s/>is<text:s/>outlined<text:s/>in<text:s/>4.</text:span><text:span text:style-name="T465_16">2</text:span><text:span text:style-name="T465_17">.</text:span><text:span text:style-name="T465_18"><text:s/></text:span><text:span text:style-name="T465_19">Increased<text:s/>institutional<text:s/>capacity</text:span><text:span text:style-name="T465_20"><text:s/>of<text:s/>governments</text:span><text:span text:style-name="T465_21"><text:s/>to<text:s/>deliver<text:s/>adaptive<text:s/>social<text:s/>protection<text:s/></text:span><text:span text:style-name="T465_22">has<text:s/>mixed<text:s/>results.<text:s/></text:span></text:p>
      <text:list text:style-name="LS22" xml:id="list42">
        <text:list-item>
          <text:p text:style-name="P466"><text:span text:style-name="T466_1">It<text:s/></text:span><text:span text:style-name="T466_2">has<text:s/>been<text:s/>challenging<text:s/></text:span><text:span text:style-name="T466_3">in<text:s/>Burkina<text:s/>Faso,<text:s/>since<text:s/>the<text:s/>pause<text:s/>in<text:s/>cash<text:s/>transfers<text:s/>in<text:s/>December<text:s/>2023</text:span><text:span text:style-name="T466_4">,<text:s/></text:span><text:span text:style-name="T466_5">there<text:s/>is<text:s/>a<text:s/>limitation<text:s/>to<text:s/>the<text:s/>impact<text:s/>of<text:s/>the<text:s/>package<text:s/>of<text:s/>activities<text:s/>delivered<text:s/></text:span><text:span text:style-name="T466_6">by<text:s/>the<text:s/>SASPP<text:s/>and<text:s/>IDA<text:s/>programme<text:s/>in<text:s/>Burkina<text:s/>Faso<text:s/>without<text:s/>being<text:s/>able<text:s/>to<text:s/>deliver<text:s/>cash<text:s/>and<text:s/>build<text:s/>a<text:s/>floor<text:s/>for<text:s/>resilience</text:span><text:span text:style-name="T466_7"><text:s/>building.<text:s/></text:span></text:p>
        </text:list-item>
        <text:list-item>
          <text:p text:style-name="P467"><text:span text:style-name="T467_1">In<text:s/>Chad<text:s/>the<text:s/>new<text:s/>IDA<text:s/>programme</text:span><text:span text:style-name="T467_2">,<text:s/>expected<text:s/>to<text:s/>start<text:s/>implementation<text:s/>in<text:s/>October,</text:span><text:span text:style-name="T467_3"><text:s/>is<text:s/>designed<text:s/>to<text:s/>include<text:s/></text:span><text:span text:style-name="T467_4">the<text:s/>15%<text:s/>of<text:s/>the<text:s/>poorest<text:s/>population,<text:s/>refugees<text:s/>and<text:s/>host<text:s/>communities.<text:s/></text:span></text:p>
        </text:list-item>
        <text:list-item>
          <text:p text:style-name="P468"><text:span text:style-name="T468_1">In<text:s/>Mali<text:s/>the<text:s/>World<text:s/>Bank<text:s/>IDA<text:s/>programme<text:s/></text:span><text:span text:style-name="T468_2">was<text:s/>finalised<text:s/>in<text:s/>2023,<text:s/>a<text:s/>new<text:s/>programme<text:s/>has<text:s/>not<text:s/>been<text:s/>designed.<text:s/></text:span></text:p>
        </text:list-item>
        <text:list-item>
          <text:p text:style-name="P469"><text:span text:style-name="T469_1">In<text:s/>Niger<text:s/></text:span><text:span text:style-name="T469_2">all<text:s/>IDA<text:s/>programmes<text:s/>paused<text:s/>direct<text:s/>financing<text:s/>through<text:s/>government<text:s/></text:span><text:span text:style-name="T469_3">after<text:s/>the<text:s/>coup<text:s/>in<text:s/>2023.<text:s/>There<text:s/>is<text:s/>an<text:s/>ag</text:span><text:span text:style-name="T469_4">reement<text:s/>to<text:s/>return<text:s/>to<text:s/>the<text:s/>previously<text:s/>designed<text:s/>programme,<text:s/>but<text:s/>there<text:s/></text:span><text:span text:style-name="T469_5">are<text:s/></text:span><text:span text:style-name="T469_6">currently<text:s/>negotiations<text:s/>with<text:s/>the<text:s/>government<text:s/>on<text:s/>what<text:s/>this<text:s/>will<text:s/>include.<text:s/></text:span></text:p>
        </text:list-item>
        <text:list-item>
          <text:p text:style-name="P470"><text:span text:style-name="T470_1">Mauritania<text:s/>has<text:s/>shown<text:s/>significant<text:s/>progress<text:s/>on<text:s/></text:span><text:span text:style-name="T470_2">institutional<text:s/>capacity<text:s/></text:span><text:span text:style-name="T470_3">and<text:s/>has<text:s/></text:span><text:span text:style-name="T470_4">pledged<text:s/>financial<text:s/>commitments<text:s/>to<text:s/></text:span><text:span text:style-name="T470_5">increase<text:s/>social<text:s/>cash<text:s/>transfer<text:s/>coverage<text:s/>of<text:s/>the<text:s/>national<text:s/>programme<text:s/>and<text:s/>include<text:s/>refugees<text:s/>in<text:s/>the<text:s/></text:span><text:span text:style-name="T470_6">social<text:s/>registry.</text:span></text:p>
        </text:list-item>
      </text:list>
      <text:p text:style-name="P471"/>
      <text:p text:style-name="P472"><text:span text:style-name="T472_1">4.1</text:span><text:span text:style-name="T472_2"><text:s/>There<text:s/>ha</text:span><text:span text:style-name="T472_3">ve</text:span><text:span text:style-name="T472_4"><text:s/>been<text:s/>many<text:s/>technical<text:s/>and<text:s/>advisory<text:s/>documents<text:s/>produced<text:s/>by<text:s/>SASPP<text:s/>on<text:s/>institutional<text:s/>arrangements</text:span><text:span text:style-name="T472_5"><text:s/>and</text:span><text:span text:style-name="T472_6"><text:s/>this<text:s/>output<text:s/>was<text:s/>almost<text:s/>met.<text:s/>Key<text:s/>documents<text:s/>included:</text:span></text:p>
      <text:list text:style-name="LS13" xml:id="list47">
        <text:list-item>
          <text:p text:style-name="P473"><text:span text:style-name="T473_1">Note<text:s/>on<text:s/>technical<text:s/>performance<text:s/>evaluation<text:s/>of<text:s/>satellite-based<text:s/>drought<text:s/>early<text:s/>warning<text:s/>indicators<text:s/>in<text:s/>Burkina<text:s/>Faso</text:span></text:p>
        </text:list-item>
        <text:list-item>
          <text:p text:style-name="P474"><text:span text:style-name="T474_1">Note<text:s/>on<text:s/>technical<text:s/>performance<text:s/>evaluation<text:s/>of<text:s/>satellite-based<text:s/>drought<text:s/>early<text:s/>warning<text:s/>indicators<text:s/>in<text:s/>Niger.</text:span></text:p>
        </text:list-item>
        <text:list-item>
          <text:p text:style-name="P475"><text:span text:style-name="T475_1">Chad<text:s/>study<text:s/>on<text:s/>assessment<text:s/>of<text:s/>social<text:s/>registry<text:s/>management<text:s/>structure<text:s/>and<text:s/>updated<text:s/>regulatory<text:s/>framework.<text:s/></text:span></text:p>
        </text:list-item>
        <text:list-item>
          <text:p text:style-name="P476"><text:span text:style-name="T476_1">Mauritania<text:s/></text:span><text:span text:style-name="T476_2">o</text:span><text:span text:style-name="T476_3">utputs<text:s/></text:span><text:span text:style-name="T476_4">an</text:span><text:span text:style-name="T476_5"><text:s/>updated<text:s/>version<text:s/>of<text:s/>the<text:s/>operational<text:s/>manual<text:s/>for<text:s/>FNRCAN,<text:s/>and<text:s/></text:span><text:span text:style-name="T476_6">the</text:span><text:span text:style-name="T476_7"><text:s/>Tekavoul<text:s/>decree</text:span><text:span text:style-name="T476_8">.<text:s text:c="2"/></text:span></text:p>
        </text:list-item>
      </text:list>
      <text:p text:style-name="P477"><text:span text:style-name="T477_1">4.2<text:s/>World<text:s/>Bank<text:s/>has<text:s/>signed<text:s/>an<text:s/>MoU<text:s/>with<text:s/>WFP<text:s/>and<text:s/>UNICEF<text:s/>in<text:s/>four<text:s/>countries</text:span><text:span text:style-name="T477_2">.<text:s/>There<text:s/>is<text:s/>improved<text:s/>coordination<text:s/>and<text:s/>strategic<text:s/>advocacy</text:span><text:span text:style-name="T477_3">.<text:s/></text:span><text:span text:style-name="T477_4"><text:s/></text:span></text:p>
      <text:list text:style-name="LS14" xml:id="list51">
        <text:list-item>
          <text:p text:style-name="P478"><text:span text:style-name="T478_1">Since<text:s/>the<text:s/>suspension</text:span><text:span text:style-name="T478_2"><text:s/></text:span><text:span text:style-name="T478_3">of<text:s/>cash<text:s/></text:span><text:span text:style-name="T478_4">interventions<text:s/>in<text:s/></text:span><text:span text:style-name="T478_5">Burkina<text:s/></text:span><text:span text:style-name="T478_6">Faso</text:span><text:span text:style-name="T478_7">,<text:s/>a<text:s/>dialogue<text:s/>to<text:s/>dispel<text:s/>myths<text:s/>about<text:s/>cash-based<text:s/>assistance<text:s/>and<text:s/>improve<text:s/>coordination<text:s/>among<text:s/>actors<text:s/>has<text:s/>been<text:s/>ongoing<text:s/>with<text:s/>WFP,<text:s/>UNICEF<text:s/>and<text:s/>other<text:s/>actors.<text:s/>An<text:s/>interministerial<text:s/>order<text:s/>establishing<text:s/>common<text:s/>principles<text:s/>for<text:s/>cash-based<text:s/>programming<text:s/>has<text:s/>been<text:s/>drafted<text:s/>and<text:s/>is<text:s/>awaiting<text:s/>minister's<text:s/>signatures.</text:span><text:span text:style-name="T478_8"><text:s/></text:span><text:span text:style-name="T478_9">The</text:span><text:span text:style-name="T478_10"><text:s/>team<text:s/>is<text:s/></text:span><text:span text:style-name="T478_11">also<text:s/>collaborating</text:span><text:span text:style-name="T478_12"><text:s/>with<text:s/>the<text:s/>IMF,<text:s/>which<text:s/>has<text:s/>included<text:s/>its<text:s/>policy<text:s/>dialogue<text:s/>with<text:s/>the<text:s/>government<text:s/>in<text:s/>establishing<text:s/>and<text:s/>financing<text:s/>the<text:s/>national<text:s/>safety<text:s/>net<text:s/>program</text:span><text:span text:style-name="T478_13">me</text:span><text:span text:style-name="T478_14">,<text:s/>PAMPV</text:span><text:span text:style-name="T478_15">.</text:span><text:span text:style-name="T478_16"><text:s/>Other<text:s/>development<text:s/>partners<text:s/>such<text:s/>as<text:s/>the<text:s/>AFD,<text:s/>the<text:s/>European<text:s/>Union<text:s/>(EU),<text:s/>and<text:s/>the<text:s/>German<text:s/>Cooperation<text:s/>have<text:s/>already<text:s/>indicated<text:s/>their<text:s/>intention<text:s/>to<text:s/>align<text:s/>their<text:s/>sector<text:s/>interventions<text:s/>with<text:s/>the<text:s/>PAMPV.</text:span></text:p>
        </text:list-item>
        <text:list-item>
          <text:p text:style-name="P479"><text:span text:style-name="T479_1">In<text:s/>Mauritania,<text:s/></text:span><text:span text:style-name="T479_2">the</text:span><text:span text:style-name="T479_3"><text:s/></text:span><text:span text:style-name="T479_4">World<text:s/>Bank<text:s/>team</text:span><text:span text:style-name="T479_5"><text:s/>will<text:s/>support<text:s/>the<text:s/>government<text:s/>in<text:s/>coordinating<text:s/>and<text:s/>evaluating<text:s/>the<text:s/>2024<text:s/>response<text:s/>and<text:s/>developing<text:s/>the<text:s/>2025<text:s/>National<text:s/>Response<text:s/>Plan<text:s/>on<text:s/>time.<text:s/>It<text:s/>will<text:s/>also<text:s/>support<text:s/>the<text:s/>development<text:s/>of<text:s/>the<text:s/>National<text:s/>Social<text:s/>Protection<text:s/>Strategy,<text:s/>emphasizing<text:s/>the<text:s/>need<text:s/>to<text:s/></text:span><text:span text:style-name="T479_6">articulate<text:s/>chronic<text:s/>needs<text:s/>and<text:s/>less<text:s/>frequent<text:s/>shocks.<text:s/>In<text:s/>terms<text:s/>of<text:s/>partnerships,<text:s/>close<text:s/>collaboration<text:s/>with<text:s/>WFP,<text:s/>particularly<text:s/>on<text:s/>the<text:s/>shock<text:s/>response<text:s/>and<text:s/>the<text:s/>social<text:s/>registry,<text:s/>will<text:s/>continue.<text:s/>The<text:s/>team<text:s/>will<text:s/>also<text:s/>reinforce<text:s/>its<text:s/>collaboration<text:s/>with<text:s/>UNHCR<text:s/>to<text:s/>coordinate<text:s/>activities<text:s/>in<text:s/>refugee<text:s/>hosting<text:s/>areas.<text:s/>The<text:s/>partnership<text:s/>with<text:s/>UNICEF<text:s/>is<text:s/>expected<text:s/>to<text:s/>culminate<text:s/>in<text:s/>the<text:s/>adoption<text:s/>of<text:s/>the<text:s/>National<text:s/>Social<text:s/>Protection<text:s/>Strategy.<text:s/>Finally,<text:s/>the<text:s/>team<text:s/>will<text:s/>continue<text:s/>to<text:s/>work<text:s/>closely<text:s/>with<text:s/>the<text:s/>IMF<text:s/>to<text:s/>identify<text:s/>potential<text:s/>reforms<text:s/>to<text:s/>enhance<text:s/>government<text:s/>ownership<text:s/>and<text:s/>financing<text:s/>for<text:s/>regular<text:s/>and<text:s/>shock-responsive<text:s/>program</text:span><text:span text:style-name="T479_7">me</text:span><text:span text:style-name="T479_8">s.<text:s/></text:span></text:p>
        </text:list-item>
      </text:list>
      <text:p text:style-name="P480"><text:span text:style-name="T48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480_2">[1<text:s/>paragraph]</text:span></text:p>
      <text:p text:style-name="P481"/>
      <text:p text:style-name="P482"><text:span text:style-name="T482_1">There<text:s/>have<text:s/>been<text:s/>no<text:s/>changes<text:s/>to<text:s/>the<text:s/>logframe<text:s/>in<text:s/>2024<text:s/>since<text:s/>the<text:s/>2023<text:s/>annual<text:s/>review,<text:s/>including<text:s/>this<text:s/>output.<text:s/></text:span></text:p>
      <text:p text:style-name="P483"/>
      <text:p text:style-name="P484"><text:span text:style-name="T484_1">It<text:s/>is<text:s/>recommended<text:s/></text:span><text:span text:style-name="T484_2">that</text:span><text:span text:style-name="T484_3"><text:s/>output<text:s/>4</text:span><text:span text:style-name="T484_4"><text:s/>indicators<text:s/></text:span><text:span text:style-name="T484_5">are<text:s/>revised<text:s/></text:span><text:span text:style-name="T484_6">to<text:s/></text:span><text:span text:style-name="T484_7">improve<text:s/>the<text:s/></text:span><text:span text:style-name="T484_8">tracking<text:s/>of<text:s/>the<text:s/></text:span><text:span text:style-name="T484_9">impact<text:s/>of<text:s/>the<text:s/></text:span><text:span text:style-name="T484_10">work<text:s/>with<text:s/></text:span><text:span text:style-name="T484_11">regional<text:s/>bodies<text:s/>and<text:s/></text:span><text:span text:style-name="T484_12">alliances<text:s/>and<text:s/>the<text:s/></text:span><text:span text:style-name="T484_13">IMF,<text:s/>which<text:s/>has<text:s/></text:span><text:span text:style-name="T484_14">had<text:s/>a<text:s/></text:span><text:span text:style-name="T484_15">substantial<text:s/>impact<text:s/>in<text:s/></text:span><text:span text:style-name="T484_16">Maur</text:span><text:span text:style-name="T484_17">itania<text:s/>and<text:s/></text:span><text:span text:style-name="T484_18">would<text:s/>be<text:s/></text:span><text:span text:style-name="T484_19">useful<text:s/>to<text:s/>record<text:s/></text:span><text:span text:style-name="T484_20">progress</text:span><text:span text:style-name="T484_21"><text:s/>of<text:s/>the<text:s/>impact<text:s/>of<text:s/></text:span><text:span text:style-name="T484_22">joint<text:s/>working</text:span><text:span text:style-name="T484_23"><text:s/>on<text:s/></text:span><text:span text:style-name="T484_24">ASP.<text:s/></text:span></text:p>
      <text:p text:style-name="P485"/>
      <text:p text:style-name="P486"><text:span text:style-name="T48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486_2">[1-2<text:s/>paragraphs]</text:span></text:p>
      <text:p text:style-name="P487"/>
      <table:table table:style-name="Table17">
        <table:table-column table:style-name="Column57"/>
        <table:table-column table:style-name="Column58"/>
        <table:table-row table:style-name="Row61">
          <table:table-cell table:style-name="Cell173">
            <text:p text:style-name="P488"><text:span text:style-name="T488_1">Recommendation<text:s/>from<text:s/>AR<text:s/>202</text:span><text:span text:style-name="T488_2">3</text:span></text:p>
          </table:table-cell>
          <table:table-cell table:style-name="Cell174">
            <text:p text:style-name="P489"><text:span text:style-name="T489_1">Update</text:span></text:p>
          </table:table-cell>
        </table:table-row>
        <table:table-row table:style-name="Row62">
          <table:table-cell table:style-name="Cell175">
            <text:p text:style-name="P490"><text:span text:style-name="T490_1">The<text:s/>World<text:s/>Bank<text:s/>should<text:s/>provide<text:s/>greater<text:s/>clarity<text:s/>on<text:s/>what<text:s/>MoUs<text:s/>with<text:s/>WFP<text:s/>entail<text:s/>(similarly<text:s/>to<text:s/>the<text:s/>deep-dive<text:s/>provided<text:s/>on<text:s/>Mauritania<text:s/>in<text:s/>the<text:s/>SASPP<text:s/>annual<text:s/>report)</text:span></text:p>
            <text:p text:style-name="P491"/>
          </table:table-cell>
          <table:table-cell table:style-name="Cell176">
            <text:p text:style-name="P492"><text:span text:style-name="T492_1">In<text:s/>progress</text:span><text:span text:style-name="T492_2"><text:s/></text:span><text:span text:style-name="T492_3">–</text:span><text:span text:style-name="T492_4"><text:s/></text:span><text:span text:style-name="T492_5">This<text:s/>is<text:s/>ongoing<text:s/>with<text:s/>all<text:s/>donors<text:s/>to<text:s/>the<text:s/>MDTF<text:s/>asking<text:s/>the<text:s/>same.<text:s text:c="2"/></text:span></text:p>
          </table:table-cell>
        </table:table-row>
        <table:table-row table:style-name="Row63">
          <table:table-cell table:style-name="Cell177">
            <text:p text:style-name="P493"><text:span text:style-name="T493_1">The<text:s/>World<text:s/>Bank<text:s/>should<text:s/>build<text:s/>evidence<text:s/>around<text:s/>broader<text:s/>impacts<text:s/>of<text:s/>ASP<text:s/>(e.g.<text:s/>in<text:s/>terms<text:s/>of<text:s/>economic<text:s/>gains<text:s/>and<text:s/>social<text:s/>cohesion),<text:s/>as<text:s/>agreed<text:s/>at<text:s/>the<text:s/>Partnership<text:s/>Council<text:s/>in<text:s/>June<text:s/>2023.</text:span></text:p>
            <text:p text:style-name="P494"/>
          </table:table-cell>
          <table:table-cell table:style-name="Cell178">
            <text:p text:style-name="P495"><text:span text:style-name="T495_1">Complete</text:span><text:span text:style-name="T495_2"><text:s/></text:span><text:span text:style-name="T495_3">–</text:span><text:span text:style-name="T495_4"><text:s/></text:span><text:span text:style-name="T495_5">A<text:s/>social<text:s/>cohesion<text:s/>literature<text:s/>review<text:s/>was<text:s/>completed<text:s/>in<text:s/>March<text:s/>2024</text:span><text:span text:style-name="T495_6"><text:s/>in<text:s/>collaboration<text:s/>with<text:s/>WFP<text:s/>and<text:s/>UNICEF.<text:s text:c="2"/></text:span></text:p>
          </table:table-cell>
        </table:table-row>
        <table:table-row table:style-name="Row64">
          <table:table-cell table:style-name="Cell179">
            <text:p text:style-name="P496"><text:span text:style-name="T496_1">At<text:s/>institutional<text:s/>level,<text:s/>the<text:s/>World<text:s/>Bank<text:s/>should<text:s/>ensure<text:s/>that<text:s/>the<text:s/>Ministries<text:s/>leading<text:s/>on<text:s/>social<text:s/>protection<text:s/>also<text:s/>coordinate<text:s/>/<text:s/>engage<text:s/>with<text:s/>the<text:s/>ministry<text:s/>and<text:s/>agencies<text:s/>leading<text:s/>on<text:s/>DRR,<text:s/>climate<text:s/>&amp;<text:s/>environment<text:s/>and<text:s/>on<text:s/>gender,<text:s/>for<text:s/>example<text:s/>through<text:s/>the<text:s/>national<text:s/>“plan<text:s/>de<text:s/>réponse”.</text:span></text:p>
            <text:p text:style-name="P497"/>
          </table:table-cell>
          <table:table-cell table:style-name="Cell180">
            <text:p text:style-name="P498"><text:span text:style-name="T498_1">In<text:s/>progress</text:span><text:span text:style-name="T498_2"><text:s/></text:span><text:span text:style-name="T498_3">–</text:span><text:span text:style-name="T498_4"><text:s/></text:span><text:span text:style-name="T498_5">Initially<text:s/>the<text:s/>focus<text:s/>was<text:s/>on<text:s/>the<text:s/>Country<text:s/>Action<text:s/>Plans,<text:s/>with<text:s/>not<text:s/>much<text:s/>on<text:s/>climate<text:s/>and<text:s/>gender.<text:s text:c="2"/>The<text:s/>STAAR<text:s/>consultancy<text:s/></text:span><text:span text:style-name="T498_6">is<text:s/>in<text:s/>the<text:s/>process<text:s/>of<text:s/>helping<text:s/>move<text:s/>this<text:s/>recommendation<text:s/>forwards</text:span><text:span text:style-name="T498_7">.<text:s text:c="2"/></text:span></text:p>
          </table:table-cell>
        </table:table-row>
      </table:table>
      <text:p text:style-name="P499"/>
      <text:p text:style-name="P500"/>
      <table:table table:style-name="Table18">
        <table:table-column table:style-name="Column59"/>
        <table:table-column table:style-name="Column60"/>
        <table:table-row table:style-name="Row65">
          <table:table-cell table:style-name="Cell181">
            <text:p text:style-name="P501"><text:span text:style-name="T501_1">Cross-cutting<text:s/>r</text:span><text:span text:style-name="T501_2">ecommendation</text:span><text:span text:style-name="T501_3">s</text:span><text:span text:style-name="T501_4"><text:s/>(across<text:s/>all<text:s/>outputs)</text:span><text:span text:style-name="T501_5"><text:s/>from<text:s/>AR<text:s/>202</text:span><text:span text:style-name="T501_6">3</text:span></text:p>
          </table:table-cell>
          <table:table-cell table:style-name="Cell182">
            <text:p text:style-name="P502"><text:span text:style-name="T502_1">Update</text:span></text:p>
          </table:table-cell>
        </table:table-row>
        <table:table-row table:style-name="Row66">
          <table:table-cell table:style-name="Cell183">
            <text:p text:style-name="P503"><text:span text:style-name="T503_1">The<text:s/>World<text:s/>Bank<text:s/>should<text:s/>provide<text:s/>further<text:s/>clarification<text:s/>on<text:s/>products<text:s/>completed<text:s/>and<text:s/>publication<text:s/>/<text:s/>uptake<text:s/>plans,<text:s/>for<text:s/>example<text:s/>as<text:s/>part<text:s/>of<text:s/>communication<text:s/>strategy.</text:span></text:p>
            <text:p text:style-name="P504"/>
          </table:table-cell>
          <table:table-cell table:style-name="Cell184">
            <text:p text:style-name="P505"><text:span text:style-name="T505_1">In<text:s/>progress</text:span><text:span text:style-name="T505_2"><text:s/></text:span><text:span text:style-name="T505_3">–</text:span><text:span text:style-name="T505_4"><text:s/></text:span><text:span text:style-name="T505_5">The<text:s/>World<text:s/>Bank’s<text:s/>annual<text:s/>report<text:s/>clearly<text:s/>states<text:s/>what<text:s/>products<text:s/>have<text:s/>been<text:s/>completed<text:s/>and<text:s/>published,<text:s/>however<text:s/></text:span><text:span text:style-name="T505_6">more<text:s/>clarity<text:s/>is<text:s/>needed<text:s/>on<text:s/>the<text:s/>uptake<text:s/>plans<text:s/>that<text:s/>are<text:s/>in<text:s/>place<text:s/>for<text:s/>each<text:s/>product.<text:s text:c="2"/></text:span></text:p>
          </table:table-cell>
        </table:table-row>
        <table:table-row table:style-name="Row67">
          <table:table-cell table:style-name="Cell185">
            <text:p text:style-name="P506"><text:span text:style-name="T506_1">The<text:s/>World<text:s/>Bank<text:s/>should<text:s/>revise<text:s/>the<text:s/>language<text:s/>of<text:s/>the<text:s/>results<text:s/>framework<text:s/>indicators<text:s/>as<text:s/>agreed<text:s/>at<text:s/>Berlin<text:s/>Partnership<text:s/>Council<text:s/>in<text:s/>June<text:s/>2023.<text:s text:c="2"/></text:span></text:p>
            <text:p text:style-name="P507"/>
          </table:table-cell>
          <table:table-cell table:style-name="Cell186">
            <text:p text:style-name="P508"><text:span text:style-name="T508_1">Complete</text:span><text:span text:style-name="T508_2"><text:s/>–<text:s/>This<text:s/>was<text:s/></text:span><text:span text:style-name="T508_3">completed<text:s/>through<text:s/>the<text:s/>revision<text:s/>of<text:s/>the<text:s/>logframe<text:s/>in<text:s/>October<text:s/>2023<text:s/>so<text:s/>that<text:s/>the<text:s/>programme<text:s/>logframe<text:s/>ties<text:s/>in<text:s/>with<text:s/>the<text:s/></text:span><text:span text:style-name="T508_4">World<text:s/>Bank<text:s/>Results<text:s/>Framework.<text:s text:c="2"/>There<text:s/>will<text:s/>also<text:s/>be<text:s/>a<text:s/>new<text:s/>results<text:s/>framework<text:s/>for<text:s/>Phase<text:s/>3.<text:s/></text:span></text:p>
          </table:table-cell>
        </table:table-row>
        <table:table-row table:style-name="Row68">
          <table:table-cell table:style-name="Cell187">
            <text:p text:style-name="P509"><text:span text:style-name="T509_1">The<text:s/>World<text:s/>Bank<text:s/>should<text:s/>propose<text:s/>targets<text:s/>for<text:s/>financial<text:s/>years<text:s/>2025/26<text:s/>and<text:s/>2026/27,<text:s/>to<text:s/>reflect<text:s/>the<text:s/>extension<text:s/>of<text:s/>Phase<text:s/>II.<text:s text:c="2"/></text:span></text:p>
            <text:p text:style-name="P510"/>
          </table:table-cell>
          <table:table-cell table:style-name="Cell188">
            <text:p text:style-name="P511"><text:span text:style-name="T511_1">No<text:s/>longer<text:s/>relevant</text:span><text:span text:style-name="T511_2"><text:s/>as<text:s/>a<text:s/>recommendation<text:s/>due<text:s/>to<text:s/>Phase<text:s/>2<text:s/>being<text:s/>superseded<text:s/>by<text:s/>Phase<text:s/>3.<text:s text:c="2"/></text:span></text:p>
          </table:table-cell>
        </table:table-row>
        <table:table-row table:style-name="Row69">
          <table:table-cell table:style-name="Cell189">
            <text:p text:style-name="P512"><text:span text:style-name="T512_1">The<text:s/>World<text:s/>Bank<text:s/>should<text:s/>engage<text:s/>donors<text:s/>on<text:s/>Phase<text:s/>III’s<text:s/>design<text:s/>and<text:s/>reflect<text:s/>their<text:s/>priorities.</text:span></text:p>
            <text:p text:style-name="P513"/>
          </table:table-cell>
          <table:table-cell table:style-name="Cell190">
            <text:p text:style-name="P514"><text:span text:style-name="T514_1">In<text:s/>progress</text:span><text:span text:style-name="T514_2"><text:s/>–<text:s/>The<text:s/>World<text:s/>Bank<text:s/>has<text:s/>been<text:s/>engaging<text:s/>donors<text:s/></text:span><text:span text:style-name="T514_3">throughout<text:s/>the<text:s/>process<text:s/>for<text:s/>getting<text:s/>Phase<text:s/>3<text:s/>started.<text:s/>This<text:s/>is<text:s/>currently<text:s/>ongoing<text:s/>with<text:s/>Phase<text:s/>3<text:s/>due<text:s/>to<text:s/>start<text:s/>in<text:s/>January<text:s/>2025.<text:s/></text:span></text:p>
          </table:table-cell>
        </table:table-row>
        <table:table-row table:style-name="Row70">
          <table:table-cell table:style-name="Cell191">
            <text:p text:style-name="P515"><text:span text:style-name="T515_1">The<text:s/>World<text:s/>Bank<text:s/>should<text:s/>secure<text:s/>climate<text:s/>expertise<text:s/>in<text:s/>the<text:s/>SASPP<text:s/>team,<text:s/>as<text:s/>agreed<text:s/>with<text:s/>Donors<text:s/>in<text:s/>Paris<text:s/>(November<text:s/>2022).<text:s text:c="2"/></text:span></text:p>
            <text:p text:style-name="P516"/>
          </table:table-cell>
          <table:table-cell table:style-name="Cell192">
            <text:p text:style-name="P517"><text:span text:style-name="T517_1">In<text:s/>progress<text:s/></text:span><text:span text:style-name="T517_2">–<text:s/>It<text:s/>was<text:s/>agreed<text:s/>with<text:s/>the<text:s/>World<text:s/>Bank<text:s/>that<text:s/>they<text:s/>would<text:s/>not<text:s/></text:span><text:span text:style-name="T517_3">employ<text:s/>a<text:s/>climate<text:s/>lead<text:s/>for<text:s/>the<text:s/>current<text:s/>phase<text:s/>of<text:s/>the<text:s/>programme.<text:s text:c="2"/>Instead<text:s/>the<text:s/>STAAR<text:s/>consultants<text:s/>would<text:s/>fill<text:s/>the<text:s/></text:span><text:span text:style-name="T517_4">skill<text:s/></text:span><text:span text:style-name="T517_5">gap<text:s/>and<text:s/></text:span><text:span text:style-name="T517_6">the<text:s/>World<text:s/>Bank<text:s/>would<text:s/>secure<text:s/>climate<text:s/>expertise<text:s/>for<text:s/>Phase<text:s/>3</text:span><text:span text:style-name="T517_7">.<text:s text:c="2"/></text:span></text:p>
          </table:table-cell>
        </table:table-row>
      </table:table>
      <text:p text:style-name="P518"/>
      <text:p text:style-name="P519"><text:span text:style-name="T519_1">Learning<text:s/>and<text:s/>Recommendations<text:s/>for<text:s/>this<text:s/>annual<text:s/>review<text:s/></text:span><text:span text:style-name="T519_2"><text:s/></text:span></text:p>
      <text:p text:style-name="P520"><text:span text:style-name="T520_1">The<text:s/>quality<text:s/>of<text:s/>partnerships<text:s/>and<text:s/>joined<text:s/>working<text:s/>has<text:s/>substantially<text:s/>improved<text:s/>and<text:s/>recommend<text:s/>tracking<text:s/>quality<text:s/>rather<text:s/>than<text:s/></text:span><text:span text:style-name="T520_2">only<text:s/></text:span><text:span text:style-name="T520_3">quantity<text:s/>in<text:s/>a<text:s/>revised<text:s/></text:span><text:span text:style-name="T520_4">output.<text:s/></text:span></text:p>
      <text:list text:style-name="LS20" xml:id="list53">
        <text:list-item>
          <text:p text:style-name="P521"><text:span text:style-name="T521_1">There<text:s/></text:span><text:span text:style-name="T521_2">ha</text:span><text:span text:style-name="T521_3">ve</text:span><text:span text:style-name="T521_4"><text:s/>been<text:s/>increasing<text:s/>improvements<text:s/>in<text:s/>coordination<text:s/>and<text:s/>approaches</text:span><text:span text:style-name="T521_5"><text:s/>at<text:s/>a<text:s/>regional<text:s/>level</text:span><text:span text:style-name="T521_6"><text:s/>between<text:s/>the<text:s/>World<text:s/>Bank,<text:s/>UNICEF<text:s/>and<text:s/>WFP.<text:s/>In<text:s/>part<text:s/>facilitated<text:s/>by<text:s/></text:span><text:span text:style-name="T521_7">Germany<text:s/>and<text:s/>their<text:s/>substantial<text:s/>investment<text:s/>in<text:s/>the<text:s/>SASPP<text:s/>programme<text:s/>and<text:s/>a<text:s/>joint<text:s/>UN<text:s/>programme</text:span><text:span text:style-name="T521_8">.<text:s/>The<text:s/>FCDO<text:s/>could<text:s/>consider<text:s/>its<text:s/>role<text:s/>in<text:s/>regional<text:s/>bodies<text:s/>and<text:s/>identify<text:s/>gaps<text:s/>and<text:s/>opportunities.<text:s/></text:span></text:p>
        </text:list-item>
        <text:list-item>
          <text:p text:style-name="P522"><text:span text:style-name="T522_1">I</text:span><text:span text:style-name="T522_2">ncreased<text:s/>coordination<text:s/>and<text:s/>advocacy<text:s/></text:span><text:span text:style-name="T522_3">were</text:span><text:span text:style-name="T522_4"><text:s/></text:span><text:span text:style-name="T522_5">demonstrated<text:s/></text:span><text:span text:style-name="T522_6">between<text:s/>social<text:s/>protection<text:s/>actors<text:s/>and</text:span><text:span text:style-name="T522_7"><text:s/>the<text:s/>IMF<text:s/>in<text:s/>Mauritania</text:span><text:span text:style-name="T522_8">,<text:s/></text:span><text:span text:style-name="T522_9">this<text:s/></text:span><text:span text:style-name="T522_10">resul</text:span><text:span text:style-name="T522_11">ted</text:span><text:span text:style-name="T522_12"><text:s/>in<text:s/>improved<text:s/>commitment<text:s/>to<text:s/>financing<text:s/>social<text:s/>protection</text:span><text:span text:style-name="T522_13">.<text:s/></text:span><text:span text:style-name="T522_14">Recom</text:span><text:span text:style-name="T522_15">m</text:span><text:span text:style-name="T522_16">endation<text:s/>for<text:s/>learning<text:s/>how<text:s/>this<text:s/>was<text:s/>negotiated<text:s/>and<text:s/>where<text:s/>appropriate<text:s/>and<text:s/>strategic</text:span><text:span text:style-name="T522_17"><text:s/>advocate<text:s/>for<text:s/>similar<text:s/>working<text:s/>relationships.<text:s/></text:span></text:p>
        </text:list-item>
        <text:list-item>
          <text:p text:style-name="P523"><text:span text:style-name="T523_1">The<text:s/>suspension<text:s/>of<text:s/>cash-based<text:s/>transfers<text:s/>in<text:s/>Burkina<text:s/>Faso<text:s/></text:span><text:span text:style-name="T523_2">has<text:s/>obligated<text:s/>substantial<text:s/>improvements<text:s/>and<text:s/>joint<text:s/>ways<text:s/>of<text:s/>working<text:s/>between<text:s/></text:span><text:span text:style-name="T523_3">the<text:s/>World<text:s/>Bank,<text:s/>UN<text:s/>and<text:s/>other<text:s/>humanitarian<text:s/>actors.<text:s/>It<text:s/>would<text:s/>be<text:s/>important<text:s/>to<text:s/>learn<text:s/>lessons<text:s/>that<text:s/>might<text:s/>prevent<text:s/>this<text:s/>risk<text:s/>materialising<text:s/>in<text:s/>other<text:s/></text:span><text:span text:style-name="T523_4">contexts.<text:s/></text:span></text:p>
        </text:list-item>
      </text:list>
      <text:p text:style-name="P524"/>
      <text:h text:style-name="P525" text:outline-level="2"><text:span text:style-name="T525_1">D:<text:s/>VALUE<text:s/>FOR<text:s/>MONEY<text:s/></text:span><text:span text:style-name="T525_2">(1<text:s/>page)</text:span></text:h>
      <text:p text:style-name="P526"/>
      <text:p text:style-name="P527"><text:span text:style-name="T527_1">Key<text:s/>cost<text:s/>drivers<text:s/>and<text:s/>performance<text:s/></text:span></text:p>
      <text:p text:style-name="P528"/>
      <text:p text:style-name="P529"><text:span text:style-name="T529_1">During<text:s/>this<text:s/>reporting<text:s/>period,<text:s/>the<text:s/>value<text:s/>for<text:s/>money<text:s/>frameworks<text:s/>that<text:s/>had<text:s/>previously<text:s/>been<text:s/>developed<text:s/>by<text:s/>both<text:s/>the<text:s/>World<text:s/>Bank<text:s/>and<text:s/>the<text:s/>Centre<text:s/>for<text:s/>Disaster<text:s/>Protection<text:s/>were<text:s/>updated<text:s/>and<text:s/>provide<text:s/>data<text:s/>to<text:s/>help<text:s/>assess<text:s/>how<text:s/>the<text:s/>programme<text:s/>is<text:s/>progressing<text:s/>on<text:s/>VfM.<text:s text:c="2"/>Overall,<text:s/>this<text:s/>year<text:s/>both<text:s/>implementing<text:s/>partners<text:s/>have<text:s/>demonstrated<text:s/>value<text:s/>for<text:s/>money<text:s/>in<text:s/>their<text:s/>delivery.<text:s text:c="3"/>World<text:s/>Bank<text:s/>Impact<text:s/>Evaluations<text:s/>have<text:s/>proven<text:s/>strong<text:s/>positive<text:s/>impacts<text:s/>(</text:span><text:span text:style-name="T529_2">SASPP</text:span><text:span text:style-name="T529_3"><text:s/>Annual<text:s/>report<text:s/>2024)<text:s/>in<text:s/>the<text:s/>Sahel<text:s/>such<text:s/>as:<text:s/>programme<text:s/>participants’<text:s/>poverty<text:s/>levels,<text:s/>food<text:s/>insecurity,<text:s/>and<text:s/>productivity<text:s/>and<text:s/>resilience,<text:s/>this<text:s/>evidence<text:s/>is<text:s/>detailed<text:s/>in<text:s/>the<text:s/>MEL<text:s/>section<text:s/>below.<text:s/></text:span></text:p>
      <text:p text:style-name="P530"><text:span text:style-name="T530_1"><text:s/></text:span></text:p>
      <text:p text:style-name="P531"><text:span text:style-name="T531_1">Economy</text:span><text:span text:style-name="T531_2">:<text:s text:c="2"/>The<text:s/>business<text:s/>case<text:s/>states<text:s/>that<text:s/>the<text:s/>programme<text:s/>will<text:s/>provide<text:s/>data<text:s/>to<text:s/>test<text:s/>how<text:s/>much<text:s/>cheaper<text:s/>the<text:s/>social<text:s/>protection<text:s/>system<text:s/>is<text:s/>at<text:s/>making<text:s/>anticipatory<text:s/>transfers<text:s/>to<text:s/>households<text:s/>and<text:s/>the<text:s/>impact<text:s/>this<text:s/>has<text:s/>on<text:s/>building<text:s/>household<text:s/>resilience.<text:s text:c="2"/></text:span></text:p>
      <text:p text:style-name="P532"><text:span text:style-name="T532_1"><text:s/></text:span></text:p>
      <text:p text:style-name="P533"><text:span text:style-name="T533_1">World<text:s/>Bank<text:s/>/<text:s/>CDP<text:s/>study<text:s/>on<text:s/>economy<text:s/>and<text:s/>effectiveness<text:s/>of<text:s/>anticipatory<text:s/>transfers:</text:span></text:p>
      <text:p text:style-name="P534"><text:span text:style-name="T534_1"><text:s/></text:span></text:p>
      <text:p text:style-name="P535"><text:span text:style-name="T535_1">In<text:s/>Niger<text:s/>a<text:s/>pilot<text:s/>on<text:s/>the<text:s/>effectiveness<text:s/>of<text:s/>anticipatory<text:s/>cash<text:s/>transfers</text:span><text:span text:style-name="T535_2"><text:note text:note-class="footnote"><text:note-citation/><text:note-body><text:p text:style-name="P536"><text:span text:style-name="T536_1"><text:s/></text:span><text:span text:style-name="T536_2">https://blogs.worldbank.org/en/climatechange/tackling-food-insecurity-satellites-and-cash-five-lessons-niger#:~:text=Cash%20transfer%20programs%20in%20West%20Africa%20play%20an%20increasingly%20important</text:span></text:p></text:note-body></text:note></text:span><text:span text:style-name="T536_3"><text:s/></text:span><text:span text:style-name="T536_4">started<text:s/>in<text:s/>2021<text:s/>for<text:s/>15,000<text:s/>HHs<text:s/>(paused<text:s/>in<text:s/>June<text:s/>2023<text:s/>after<text:s/>the<text:s/>coup),<text:s/>was<text:s/>developed<text:s/>that<text:s/>used<text:s/>satellite-based<text:s/>Water<text:s/>Requirement<text:s/>Satisfaction<text:s/>Index<text:s/>to<text:s/>detect<text:s/>droughts<text:s/>early.<text:s/>Rapid<text:s/>cash<text:s/>support<text:s/>to<text:s/>affected<text:s/>households<text:s/>was<text:s/>triggered<text:s/>when<text:s/>the<text:s/>index<text:s/>value<text:s/>falls<text:s/>10%<text:s/>below<text:s/>its<text:s/>long-term<text:s/>median<text:s/>at<text:s/>the<text:s/>end<text:s/>of<text:s/>the<text:s/>agricultural<text:s/>season.<text:s/>This<text:s/>enables<text:s/>the<text:s/>response<text:s/>to<text:s/>occur<text:s/>three<text:s/>to<text:s/>five<text:s/>months<text:s/>earlier<text:s/>than<text:s/>traditional<text:s/>humanitarian<text:s/>aid<text:s/>programs.<text:s/>There<text:s/>was<text:s/>a<text:s/>controls<text:s/>trial<text:s/>to<text:s/>see<text:s/>when<text:s/>the<text:s/>most-effective<text:s/>payments<text:s/>are<text:s/>made,<text:s/>before<text:s/>the<text:s/>crisis,<text:s/>as<text:s/>the<text:s/>crisis<text:s/>happens<text:s/>and<text:s/>after.<text:s/>The<text:s/>pilot<text:s/>proved<text:s/>that:</text:span></text:p>
      <text:p text:style-name="P537"><text:span text:style-name="T537_1">1)<text:s/>An<text:s/>RCT<text:s/>proved<text:s/>that<text:s/>the<text:s/>earlier<text:s/>households<text:s/>receive<text:s/>emergency<text:s/>assistance,<text:s/>the<text:s/>more<text:s/>likely<text:s/>they<text:s/>are<text:s/>to<text:s/>avoid<text:s/>resorting<text:s/>to<text:s/>negative<text:s/>coping<text:s/>mechanisms<text:s/>such<text:s/>as<text:s/>reducing<text:s/>food<text:s/>consumption.<text:s/></text:span></text:p>
      <text:p text:style-name="P538"><text:span text:style-name="T538_1">2)<text:s/>After<text:s/>the<text:s/>response<text:s/>is<text:s/>activated,<text:s/>a<text:s/>swift<text:s/>roll-out<text:s/>of<text:s/>the<text:s/>trigger<text:s/>requires<text:s/>a<text:s/>clear<text:s/>plan<text:s/>which<text:s/>must<text:s/>be<text:s/>agreed<text:s/>on<text:s/>in<text:s/>advance,<text:s/>as<text:s/>well<text:s/>as<text:s/>adequate<text:s/>staffing<text:s/>for<text:s/>all<text:s/>implementation<text:s/>processes.<text:s/>This<text:s/>was<text:s/>underlined<text:s/>by<text:s/>Niger’s<text:s/>experience<text:s/>in<text:s/>the<text:s/>first<text:s/>year<text:s/>of<text:s/>the<text:s/>program.<text:s/>Arrangements<text:s/>for<text:s/>targeting<text:s/>and<text:s/>the<text:s/>enrolment<text:s/>of<text:s/>beneficiaries<text:s/>were<text:s/>done<text:s/>ad<text:s/>hoc,<text:s/>but<text:s/>they<text:s/>could<text:s/>have<text:s/>been<text:s/>done<text:s/>in<text:s/>advance.<text:s/></text:span></text:p>
      <text:p text:style-name="P539"><text:span text:style-name="T539_1">3)<text:s/>Coordinating<text:s/>of<text:s/>shock<text:s/>responsive<text:s/>mechanisms,<text:s/>the<text:s/>pilot<text:s/>trigger<text:s/>was<text:s/>already<text:s/>being<text:s/>monitored<text:s/>in<text:s/>October,<text:s/>the<text:s/>trigger<text:s/>activates<text:s/>emergency<text:s/>drought<text:s/>response<text:s/>payments<text:s/>long<text:s/>before<text:s/>the<text:s/>traditional<text:s/>food<text:s/>security<text:s/>report<text:s/>that<text:s/>was<text:s/>only<text:s/>triggering<text:s/>a<text:s/>response<text:s/>in<text:s/>March/April.<text:s/></text:span></text:p>
      <text:p text:style-name="P540"><text:span text:style-name="T540_1">4)<text:s/>Economies<text:s/>of<text:s/>scale,<text:s/>after<text:s/>droughts<text:s/>in<text:s/>Niger,<text:s/>organizations<text:s/>such<text:s/>as<text:s/>the<text:s/>World<text:s/>Food<text:s/>Program<text:s/>(WFP),<text:s/>the<text:s/>Food<text:s/>and<text:s/>Agriculture<text:s/>Organization,<text:s/>UNICEF<text:s/>and<text:s/>different<text:s/>government<text:s/>agencies<text:s/>each<text:s/>implement<text:s/>their<text:s/>own<text:s/>emergency<text:s/>cash<text:s/>support<text:s/>programs.<text:s/>Instead<text:s/>of<text:s/>operating<text:s/>separate<text:s/>programs<text:s/>and<text:s/>duplicating<text:s/>processes,<text:s/>economies<text:s/>of<text:s/>scale<text:s/>could<text:s/>be<text:s/>gained<text:s/>by<text:s/>providing<text:s/>emergency<text:s/>cash<text:s/>transfers<text:s/>through<text:s/>a<text:s/>single<text:s/>program.</text:span></text:p>
      <text:p text:style-name="P541"><text:span text:style-name="T541_1"><text:s/></text:span></text:p>
      <text:p text:style-name="P542"><text:span text:style-name="T542_1">World<text:s/>Bank:</text:span><text:span text:style-name="T542_2"><text:s/>For<text:s/>2023<text:s/>financial<text:s/>year,<text:s/>the<text:s/>World<text:s/>Bank<text:s/>spent<text:s/>a<text:s/>total<text:s/>of<text:s/>$581,093<text:s/>USD<text:s/>(0.26%)<text:s/>on<text:s/>SASPP<text:s/>trust<text:s/>fund<text:s/>management<text:s/>costs,<text:s/>which<text:s/>includes<text:s/>the<text:s/>cost<text:s/>of<text:s/>staff<text:s/>and<text:s/>consultants<text:s/>working<text:s/>on<text:s/>TF<text:s/>management<text:s/>tasks<text:s/>(overall<text:s/>management,<text:s/>reporting<text:s/>to<text:s/>donors,<text:s/>annual<text:s/>reporting,<text:s/>results<text:s/>framework,<text:s/>fiduciary<text:s/>aspects).<text:s/>This<text:s/>is<text:s/>a<text:s/>reduction<text:s/>against<text:s/>a<text:s/>baseline<text:s/>cost<text:s/>of<text:s/>0.40%.<text:s/></text:span></text:p>
      <text:p text:style-name="P543"><text:span text:style-name="T543_1"><text:s/></text:span></text:p>
      <text:p text:style-name="P544"><text:span text:style-name="T544_1">Centre<text:s/>for<text:s/>Disaster<text:s/>Protection:</text:span><text:span text:style-name="T544_2"><text:s text:c="2"/>On<text:s/>average,<text:s/>short-term<text:s/>technical<text:s/>assistance<text:s/>(STTA)<text:s/>rates<text:s/>charged<text:s/>to<text:s/>the<text:s/>FCDO<text:s/>were<text:s/>7%<text:s/>below<text:s/>the<text:s/>agreed<text:s/>fee<text:s/>rate<text:s/>caps<text:s/>of<text:s/>expert<text:s/>bands.<text:s text:c="2"/>One<text:s/>large<text:s/>subcontract<text:s/>was<text:s/>tendered<text:s/>for<text:s/>travel<text:s/>through<text:s/>open<text:s/>competition<text:s/>and<text:s/>subsequently<text:s/>negotiated<text:s/>with<text:s/>the<text:s/>supplier.<text:s/>A<text:s/>financial<text:s/>assessment<text:s/>was<text:s/>made<text:s/>against<text:s/>competitors<text:s/>and<text:s/>the<text:s/>winning<text:s/>provider<text:s/>offered<text:s/>the<text:s/>best<text:s/>VFM<text:s/>proposition.<text:s text:c="2"/></text:span></text:p>
      <text:p text:style-name="P545"><text:span text:style-name="T545_1"><text:s/></text:span></text:p>
      <text:p text:style-name="P546"><text:span text:style-name="T546_1">Efficiency</text:span><text:span text:style-name="T546_2">:<text:s text:c="2"/>The<text:s/>business<text:s/>case<text:s/>states<text:s/>that<text:s/>the<text:s/>programme<text:s/>will<text:s/>drive<text:s/>greater<text:s/>cost<text:s/>efficiency<text:s/>through<text:s/>increasing<text:s/>the<text:s/>use<text:s/>of<text:s/>electronic<text:s/>financial<text:s/>service<text:s/>providers.<text:s/>The<text:s/>business<text:s/>case<text:s/>also<text:s/>states<text:s/>that<text:s/>the<text:s/>programme<text:s/>will<text:s/>aim<text:s/>to<text:s/>improve<text:s/>the<text:s/>‘cost<text:s/>transfer<text:s/>ratio’<text:s/>CTR,<text:s/>this<text:s/>the<text:s/>ratio<text:s/>of<text:s/>all<text:s/>non-transfer<text:s/>costs<text:s/>such<text:s/>as<text:s/>staff<text:s/>time,<text:s/>targeting<text:s/>surveys,<text:s/>or<text:s/>transfer<text:s/>fees,<text:s/>to<text:s/>the<text:s/>value<text:s/>of<text:s/>the<text:s/>money<text:s/>that<text:s/>was<text:s/>transferred<text:s/>to<text:s/>recipients<text:s/>throughout<text:s/>the<text:s/>program.<text:s/>It<text:s/>is<text:s/>also<text:s/>known<text:s/>as<text:s/>the<text:s/>total<text:s/>administrative<text:s/>cost<text:s/>divided<text:s/>by<text:s/>the<text:s/>total<text:s/>amount<text:s/>disbursed<text:s/>to<text:s/>beneficiaries.<text:s/></text:span></text:p>
      <text:p text:style-name="P547"><text:span text:style-name="T547_1"><text:s/></text:span></text:p>
      <text:p text:style-name="P548"><text:span text:style-name="T548_1">World<text:s/>Bank:<text:s/></text:span><text:span text:style-name="T548_2"><text:s/>As<text:s/>a<text:s/>percentage<text:s/>of<text:s/>the<text:s/>total<text:s/>value,<text:s/>cost<text:s/>of<text:s/>transfers<text:s/>in<text:s/>each<text:s/>country<text:s/>are:<text:s/>1.6%<text:s/>in<text:s/>Burkina<text:s/>Faso;<text:s/>between<text:s/>2%<text:s/>and<text:s/>3%<text:s/>in<text:s/>Mali;<text:s/>0.5%<text:s/>for<text:s/>electronic<text:s/>payments<text:s/>in<text:s/>Nouakchott<text:s/>in<text:s/>Mauritania,<text:s/>and<text:s/>between<text:s/>2.5%<text:s/>and<text:s/>3.85%<text:s/>for<text:s/>manual<text:s/>payments<text:s/>in<text:s/>the<text:s/>rest<text:s/>of<text:s/>the<text:s/>country;<text:s/>and<text:s/>between<text:s/>3%<text:s/>and<text:s/>5%<text:s/>in<text:s/>Chad<text:s/>depending<text:s/>on<text:s/>the<text:s/>operator<text:s/>and<text:s/>region.<text:s/>If<text:s/>additional<text:s/>costs<text:s/>including<text:s/>logistics<text:s/>are<text:s/>also<text:s/>accounted<text:s/>for,<text:s/>this<text:s/>results<text:s/>in<text:s/>a<text:s/>transfer<text:s/>cost<text:s/>of<text:s/>7.97%,<text:s/>which<text:s/>remains<text:s/>within<text:s/>target<text:s/>and<text:s/>comparable<text:s/>to<text:s/>other<text:s/>cash<text:s/>transfer<text:s/>programmes<text:s/>in<text:s/>Africa.<text:s text:c="2"/></text:span></text:p>
      <text:p text:style-name="P549"><text:span text:style-name="T549_1"><text:s/></text:span></text:p>
      <text:p text:style-name="P550"><text:span text:style-name="T550_1">The<text:s/>programme<text:s/>also<text:s/>looks<text:s/>for<text:s/>strategic<text:s/>ways<text:s/>to<text:s/>align<text:s/>with<text:s/>humanitarian<text:s/>and<text:s/>wider<text:s/>food<text:s/>security<text:s/>responses<text:s/>to<text:s/>reduce<text:s/>the<text:s/>duplication<text:s/>of<text:s/>different<text:s/>programmes<text:s/>spend<text:s/>on<text:s/>registration<text:s/>and<text:s/>the<text:s/>set-up<text:s/>of<text:s/>different<text:s/>payment<text:s/>systems.<text:s/>In<text:s/>2024<text:s/>there<text:s/>was<text:s/>a<text:s/>quantitative<text:s/>analysis<text:s/>of<text:s/>the<text:s/>correlation<text:s/>between<text:s/>poverty<text:s/>and<text:s/>food<text:s/>insecurity<text:s/>across<text:s/>the<text:s/>Sahel.<text:s/>While<text:s/>safety<text:s/>net<text:s/>programs<text:s/>often<text:s/>address<text:s/>chronic<text:s/>poverty,<text:s/>many<text:s/>programs<text:s/>in<text:s/>the<text:s/>region<text:s/>tend<text:s/>to<text:s/>prioritize<text:s/>food<text:s/>insecurity<text:s/>reduction<text:s/>as<text:s/>their<text:s/>main<text:s/>objective.<text:s/>Preliminary<text:s/>results<text:s/>show<text:s/>a<text:s/>correlation<text:s/>between<text:s/>monetary<text:s/>poverty<text:s/>and<text:s/>food<text:s/>insecurity<text:s/>in<text:s/>the<text:s/>Sahel,<text:s/>but<text:s/>not<text:s/>a<text:s/>perfect<text:s/>alignment.<text:s/>The<text:s/>distinct<text:s/>characteristics<text:s/>of<text:s/>poor<text:s/>and<text:s/>non-poor<text:s/>households<text:s/>make<text:s/>chronic<text:s/>poverty<text:s/>easier<text:s/>to<text:s/>predict<text:s/>than<text:s/>food<text:s/>insecurity<text:s/>based<text:s/>on<text:s/>a<text:s/>limited<text:s/>set<text:s/>of<text:s/>household<text:s/>characteristics.<text:s/>This<text:s/>has<text:s/>implications<text:s/>for<text:s/>social<text:s/>protection<text:s/>programs<text:s/>that<text:s/>try<text:s/>to<text:s/>serve<text:s/>food<text:s/>insecurity<text:s/>objectives<text:s/>and<text:s/>for<text:s/>social<text:s/>registries,<text:s/>which<text:s/>will<text:s/>need<text:s/>to<text:s/>include<text:s/>and<text:s/>regularly<text:s/>update<text:s/>variables<text:s/>used<text:s/>as<text:s/>proxies<text:s/>of<text:s/>food<text:s/>insecurity,<text:s/>particularly<text:s/>in<text:s/>areas<text:s/>at<text:s/>high<text:s/>risk<text:s/>of<text:s/>food<text:s/>insecurity.</text:span></text:p>
      <text:p text:style-name="P551"><text:span text:style-name="T551_1"><text:s/></text:span></text:p>
      <text:p text:style-name="P552"><text:span text:style-name="T552_1">Centre<text:s/>for<text:s/>Disaster<text:s/>Protection:</text:span><text:span text:style-name="T552_2"><text:s text:c="2"/>Core<text:s/>team<text:s/>fees<text:s/>(overheads)<text:s/>amounted<text:s/>to<text:s/>£201,442<text:s/>this<text:s/>year,<text:s/>which<text:s/>equates<text:s/>to<text:s/>29%<text:s/>of<text:s/>the<text:s/>total<text:s/>spend.<text:s text:c="2"/>This<text:s/>covered<text:s/>project<text:s/>management,<text:s/>governance,<text:s/>financial<text:s/>management,<text:s/>security,<text:s/>and<text:s/>IT<text:s/>and<text:s/>included<text:s/>both<text:s/>the<text:s/>project<text:s/>lead<text:s/>and<text:s/>project<text:s/>manager<text:s/>roles.<text:s text:c="2"/>This<text:s/>is<text:s/>therefore<text:s/>more<text:s/>than<text:s/>what<text:s/>would<text:s/>ordinarily<text:s/>be<text:s/>covered<text:s/>by<text:s/>overheads<text:s/>and<text:s/>goes<text:s/>some<text:s/>way<text:s/>to<text:s/>explain<text:s/>the<text:s/>high<text:s/>percentage.<text:s text:c="3"/></text:span></text:p>
      <text:p text:style-name="P553"><text:span text:style-name="T553_1"><text:s/></text:span></text:p>
      <text:p text:style-name="P554"><text:span text:style-name="T554_1">Effectiveness</text:span><text:span text:style-name="T554_2">:<text:s text:c="2"/>The</text:span><text:span text:style-name="T554_3"><text:s/>business<text:s/>case<text:s/>states<text:s/>that<text:s/>the<text:s/>programme<text:s/>will<text:s/>reduce<text:s/>the<text:s/>poverty<text:s/>gap<text:s/>and/or<text:s/>increase<text:s/>resilience,<text:s/>will<text:s/>change<text:s/>social<text:s/>capacity<text:s/>metrics,<text:s/>will<text:s/>ensure<text:s/>timeliness<text:s/>of<text:s/>transfers<text:s/>reaching<text:s/>recipients,<text:s/>and<text:s/>will<text:s/>target<text:s/>effectively</text:span><text:span text:style-name="T554_4">.<text:s text:c="2"/></text:span></text:p>
      <text:p text:style-name="P555"><text:span text:style-name="T555_1"><text:s/></text:span></text:p>
      <text:p text:style-name="P556"><text:span text:style-name="T556_1">World<text:s/>Bank:</text:span><text:span text:style-name="T556_2"><text:s/>The<text:s/>World<text:s/>Bank’s<text:s/>programme<text:s/>has<text:s/>shown<text:s/>effectiveness<text:s/>through<text:s/>a<text:s/>substantial<text:s/>increase<text:s/>in<text:s/>income<text:s/>at<text:s/>both<text:s/>the<text:s/>beneficiary<text:s/>and<text:s/>household<text:s/>levels.<text:s text:c="2"/>Gains<text:s/>extended<text:s/>to<text:s/>the<text:s/>whole<text:s/>household<text:s/>and<text:s/>not<text:s/>just<text:s/>the<text:s/>individual<text:s/>participating<text:s/>in<text:s/>the<text:s/>programme.<text:s/></text:span><text:span text:style-name="T556_3">Here<text:s/>are<text:s/>some<text:s/>examples,<text:s/>more<text:s/>are<text:s/>below<text:s/>in<text:s/>the<text:s/>MEL<text:s/>section:<text:s/></text:span></text:p>
      <text:list text:style-name="LS27" xml:id="list56">
        <text:list-item>
          <text:p text:style-name="P557"><text:span text:style-name="T557_1">In<text:s/>Burkina<text:s/>Faso,<text:s/>12<text:s/>to<text:s/>15<text:s/>months<text:s/>after<text:s/>the<text:s/>safety<text:s/>net<text:s/>programme<text:s/>ended,<text:s/>participating<text:s/>children<text:s/>had<text:s/>a<text:s/>school<text:s/>enrolment<text:s/>rate<text:s/>14.3%<text:s/>higher<text:s/>than<text:s/>non-participants,<text:s/>improving<text:s/>outcomes<text:s/>for<text:s/>preventing<text:s/>the<text:s/>transfer<text:s/>of<text:s/>intergenerational<text:s/>poverty.<text:s/></text:span></text:p>
        </text:list-item>
        <text:list-item>
          <text:p text:style-name="P558"><text:span text:style-name="T558_1">In<text:s/>Chad,<text:s/>the<text:s/>probability<text:s/>of<text:s/>a<text:s/>household<text:s/>often<text:s/>going<text:s/>a<text:s/>day<text:s/>without<text:s/>food<text:s/>has<text:s/>been<text:s/>reduced<text:s/>by<text:s/>38%<text:s/>thanks<text:s/>to<text:s/>social<text:s/>safety<text:s/>nets,<text:s/>improving<text:s/>resilience.<text:s/></text:span></text:p>
        </text:list-item>
        <text:list-item>
          <text:p text:style-name="P559"><text:span text:style-name="T559_1">In<text:s/>Mauritania<text:s/>resilience<text:s/>was<text:s/>improved<text:s/>as<text:s/>the<text:s/>social<text:s/>safety<text:s/>nets<text:s/>reduced<text:s/>the<text:s/>proportion<text:s/>of<text:s/>households<text:s/>that<text:s/>could<text:s/>not<text:s/>preserve<text:s/>their<text:s/>health<text:s/>and<text:s/>education<text:s/>expenditure<text:s/>following<text:s/>a<text:s/>shock<text:s/>by<text:s/>25%.<text:s/></text:span></text:p>
        </text:list-item>
        <text:list-item>
          <text:p text:style-name="P560"><text:span text:style-name="T560_1">In<text:s/>Niger,<text:s/>18<text:s/>months<text:s/>after<text:s/>the<text:s/>programme<text:s/>ended,<text:s/>women<text:s/>in<text:s/>a<text:s/>productive<text:s/>inclusion<text:s/>programme<text:s/>saw<text:s/>their<text:s/>incomes<text:s/>increase<text:s/>by<text:s/>59%-100%<text:s/>and<text:s/>the<text:s/>share<text:s/>coming<text:s/>from<text:s/>non-agriculture<text:s/>activities<text:s/>by<text:s/>62%-107%.<text:s text:c="2"/></text:span></text:p>
        </text:list-item>
      </text:list>
      <text:p text:style-name="P561"><text:span text:style-name="T561_1"><text:s text:c="2"/></text:span></text:p>
      <text:p text:style-name="P562"><text:span text:style-name="T562_1">Centre<text:s/>for<text:s/>Disaster<text:s/></text:span><text:span text:style-name="T562_2">Protection</text:span><text:span text:style-name="T562_3">:<text:s text:c="2"/></text:span><text:span text:style-name="T562_4">T</text:span><text:span text:style-name="T562_5">he<text:s/>Triggers</text:span><text:span text:style-name="T562_6">’</text:span><text:span text:style-name="T562_7"><text:s/>Workshop</text:span><text:span text:style-name="T562_8"><text:s/>in<text:s/>May<text:s/>2024</text:span><text:span text:style-name="T562_9"><text:s/>was<text:s/></text:span><text:span text:style-name="T562_10">held<text:s/>over<text:s/>three<text:s/>days<text:s/>and<text:s/></text:span><text:span text:style-name="T562_11">attended<text:s/>by<text:s/>an<text:s/>average<text:s/>of<text:s/>50<text:s/>people<text:s/>per<text:s/>day</text:span><text:span text:style-name="T562_12">.<text:s text:c="2"/>Feedback<text:s/>surveys<text:s/>at<text:s/>the<text:s/>end<text:s/>of<text:s/>the<text:s/></text:span><text:span text:style-name="T562_13">workshop<text:s/>showed<text:s/>that<text:s/></text:span><text:span text:style-name="T562_14">it</text:span><text:span text:style-name="T562_15"><text:s/>was<text:s/>well<text:s/>received<text:s/>and<text:s/>provided<text:s/>a<text:s/></text:span><text:span text:style-name="T562_16">platform<text:s/>for<text:s/>clear<text:s/>analysis<text:s/>and<text:s/>collaboration</text:span><text:span text:style-name="T562_17"><text:note text:note-class="endnote"><text:note-citation/><text:note-body><text:p text:style-name="P563"><text:span text:style-name="T563_1"><text:s/>CDP<text:s/>Report<text:s/>–<text:s/>Analysis<text:s/>and<text:s/>Mapping<text:s/>of<text:s/>Trigger</text:span><text:span text:style-name="T563_2">-Based<text:s/>Early<text:s/>Action<text:s/>and<text:s/>Response<text:s/>Mechanisms<text:s/>in<text:s/>the<text:s/>Sahel</text:span><text:span text:style-name="T563_3">,<text:s/>July<text:s/>2024,<text:s/>by<text:s/>Jerome<text:s/>Bernard.<text:s/></text:span></text:p></text:note-body></text:note></text:span><text:span text:style-name="T563_4">.<text:s text:c="2"/></text:span><text:span text:style-name="T563_5">CDP<text:s/>and<text:s/>AXA<text:s/>Climate</text:span><text:span text:style-name="T563_6">’</text:span><text:span text:style-name="T563_7">s<text:s/>work<text:s/>on<text:s/>drought<text:s/>and<text:s/>flood<text:s/>security<text:s/>in<text:s/>Chad</text:span><text:span text:style-name="T563_8"><text:s/>also<text:s/>provided<text:s/></text:span><text:span text:style-name="T563_9">useful<text:s/></text:span><text:span text:style-name="T563_10">analysis</text:span><text:span text:style-name="T563_11">.<text:s text:c="2"/></text:span><text:span text:style-name="T563_12">CDP<text:s/>have<text:s/>shown<text:s/>they<text:s/>are<text:s/>able<text:s/>to<text:s/>adapt<text:s/></text:span><text:span text:style-name="T563_13">to<text:s/>the<text:s/>external<text:s/>political<text:s/>and<text:s/>security<text:s/>situations,<text:s/></text:span><text:span text:style-name="T563_14">with<text:s/></text:span><text:span text:style-name="T563_15">new<text:s/>technical<text:s/>demands<text:s/>and<text:s/></text:span><text:span text:style-name="T563_16">the<text:s/>resultant<text:s/>need<text:s/>to<text:s/></text:span><text:span text:style-name="T563_17">adjust<text:s/>their<text:s/>response<text:s/>to<text:s/>ensure<text:s/>value<text:s/>for<text:s/>money</text:span><text:span text:style-name="T563_18">.<text:s/></text:span><text:span text:style-name="T563_19"><text:s/>This<text:s/>has<text:s/>included<text:s/>modifying<text:s/>timelines</text:span><text:span text:style-name="T563_20"><text:s/>with<text:s/>the<text:s/></text:span><text:span text:style-name="T563_21">Triggers</text:span><text:span text:style-name="T563_22">’</text:span><text:span text:style-name="T563_23"><text:s/>Workshop<text:s/>and<text:s/></text:span><text:span text:style-name="T563_24">the<text:s/></text:span><text:span text:style-name="T563_25">Chad<text:s/>Mission</text:span><text:span text:style-name="T563_26">,<text:s/>which<text:s/>helped<text:s/></text:span><text:span text:style-name="T563_27">to<text:s/></text:span><text:span text:style-name="T563_28">resolv</text:span><text:span text:style-name="T563_29">e</text:span><text:span text:style-name="T563_30"><text:s/>bottlenecks<text:s/>in<text:s/>deliverables</text:span><text:span text:style-name="T563_31">.<text:s text:c="2"/></text:span><text:span text:style-name="T563_32">Due<text:s/>to<text:s/>the<text:s/></text:span><text:span text:style-name="T563_33">indirect<text:s/></text:span><text:span text:style-name="T563_34">nature<text:s/>of<text:s/>the<text:s/>work<text:s/>that<text:s/>CDP<text:s/></text:span><text:span text:style-name="T563_35">carry<text:s/>ou</text:span><text:span text:style-name="T563_36">t<text:s/>t</text:span><text:span text:style-name="T563_37">here<text:s/>is</text:span><text:span text:style-name="T563_38"><text:s/>currently</text:span><text:span text:style-name="T563_39"><text:s/>insufficient<text:s/>evidence<text:s/>to<text:s/>show<text:s/>that<text:s/>CDP<text:s/>inputs<text:s/>to<text:s/>the<text:s/>programme<text:s/></text:span><text:span text:style-name="T563_40">explicitly<text:s/></text:span><text:span text:style-name="T563_41">contribute<text:s/>to<text:s/>increases<text:s/>in<text:s/>resilience<text:s/>to<text:s/>shocks<text:s/>of<text:s/>vulnerable<text:s/>people<text:s/>in<text:s/>the<text:s/>Sahel<text:s/>region.<text:s text:c="2"/></text:span></text:p>
      <text:p text:style-name="P564"><text:span text:style-name="T564_1"><text:s/></text:span></text:p>
      <text:p text:style-name="P565"><text:span text:style-name="T565_1">Equity</text:span><text:span text:style-name="T565_2">:<text:s text:c="2"/></text:span><text:span text:style-name="T565_3">The<text:s/>business<text:s/>case<text:s/>states<text:s/>that<text:s/>the<text:s/>programme<text:s/>will<text:s/>disaggregate<text:s/>by<text:s/>sex/age/disability,<text:s/>and<text:s/>that<text:s/>it<text:s/>will<text:s/>look<text:s/>at<text:s/>the<text:s/>effectiveness<text:s/>of<text:s/>grievance<text:s/>appeal<text:s/>mechanisms<text:s/>for<text:s/>vulnerable<text:s/>groups,<text:s/>as<text:s/>well<text:s/>as<text:s/>considering<text:s/>incidences<text:s/>of<text:s/>GBV</text:span><text:span text:style-name="T565_4"><text:note text:note-class="footnote"><text:note-citation/><text:note-body><text:p text:style-name="P566"><text:span text:style-name="T566_1"><text:s/></text:span><text:span text:style-name="T566_2">The<text:s/>World</text:span><text:span text:style-name="T566_3"><text:s/>Bank<text:s/>typically<text:s/>do<text:s/>not<text:s/>measure<text:s/>of<text:s/>assess<text:s/>incidences<text:s/>of<text:s/>GBV<text:s/>due<text:s/>to<text:s/>the<text:s/>difficulties<text:s/>associated<text:s/>with<text:s/>doing<text:s/>so.<text:s text:c="2"/></text:span></text:p><text:p text:style-name="P567"/></text:note-body></text:note></text:span><text:span text:style-name="T567_1"><text:s/>and<text:s/>referral/case<text:s/>management<text:s/>services.<text:s text:c="2"/></text:span></text:p>
      <text:p text:style-name="P568"><text:span text:style-name="T568_1"><text:s/></text:span></text:p>
      <text:p text:style-name="P569"><text:span text:style-name="T569_1">World<text:s/>Bank</text:span><text:span text:style-name="T569_2">:<text:s/></text:span><text:span text:style-name="T569_3"><text:s/></text:span><text:span text:style-name="T569_4">In</text:span><text:span text:style-name="T569_5"><text:s/>the<text:s/>current<text:s/>reporting<text:s/>period,<text:s/></text:span><text:span text:style-name="T569_6">50.0%<text:s/>of<text:s/>cash<text:s/>transfer<text:s/>beneficiaries<text:s/>were<text:s/></text:span><text:span text:style-name="T569_7">women</text:span><text:span text:style-name="T569_8">.<text:s text:c="2"/></text:span><text:span text:style-name="T569_9">This<text:s/>equates<text:s/>to<text:s/>174,364<text:s/>women<text:s/>from<text:s/>130,526<text:s/>households</text:span><text:span text:style-name="T569_10"><text:s/>and<text:s/>is<text:s/></text:span><text:span text:style-name="T569_11">in<text:s/>line<text:s/>with<text:s/>the<text:s/>remainder<text:s/>of<text:s/>the<text:s/>programme<text:s/>which<text:s/></text:span><text:span text:style-name="T569_12">sees<text:s/></text:span><text:span text:style-name="T569_13">a<text:s/>cumulative<text:s/>total<text:s/>of<text:s/></text:span><text:span text:style-name="T569_14">50.6%<text:s/>women<text:s/>beneficiaries</text:span><text:span text:style-name="T569_15">.<text:s/></text:span><text:span text:style-name="T569_16">Monitoring<text:s/>has<text:s/>found<text:s/>that<text:s/>in<text:s/>the<text:s/>Sahel<text:s/>many<text:s/>male<text:s/>relatives<text:s/>collect<text:s/>cash-payments<text:s/>assigned<text:s/>to<text:s/>women,<text:s/>because<text:s/>of<text:s/>household<text:s/>safety<text:s/>concerns.<text:s/>For<text:s/>the<text:s/>World<text:s/>Bank’s<text:s/>productive<text:s/>inclusion<text:s/>output,<text:s/>women<text:s/>represented<text:s/>over<text:s/>77%<text:s/>of<text:s/>the<text:s/>beneficiaries,<text:s/>which<text:s/>equates<text:s/>to<text:s/>43,120<text:s/>women<text:s/>out<text:s/>of<text:s/>a<text:s/>total<text:s/>of<text:s/>56,254<text:s/>beneficiaries.<text:s/>Regional<text:s/>activities<text:s/>have<text:s/>adopted<text:s/>a<text:s/>gender<text:s/>focus<text:s/>and<text:s/>there<text:s/>are<text:s/>ongoing<text:s/>efforts<text:s/>to<text:s/>promote<text:s/>gender<text:s/>equity<text:s/>outcomes.<text:s/>These<text:s/>include:<text:s/>the<text:s/>analytical<text:s/>work<text:s/>on<text:s/>poverty<text:s/>and<text:s/>vulnerability,<text:s/>the<text:s/>adaptation<text:s/>of<text:s/>payment<text:s/>systems<text:s/>to<text:s/>women’s<text:s/>constraints,<text:s/>the<text:s/>deployment<text:s/>of<text:s/>family<text:s/>sessions<text:s/>to<text:s/>promote<text:s/>shifts<text:s/>in<text:s/>social<text:s/>norms,<text:s/>the<text:s/>ongoing<text:s/>effort<text:s/>to<text:s/>promote<text:s/>the<text:s/>adoption<text:s/>of<text:s/>clean<text:s/>cooking<text:s/>to<text:s/>improve<text:s/>women’s<text:s/>and<text:s/>children’s<text:s/>health,<text:s/>and<text:s/>the<text:s/>analysis<text:s/>of<text:s/>programs’<text:s/>ability<text:s/>to<text:s/>adapt<text:s/>to<text:s/>women’s<text:s/>and<text:s/>men’s<text:s/>patterns<text:s/>of<text:s/>mobility.</text:span></text:p>
      <text:p text:style-name="P570"><text:span text:style-name="T570_1"><text:s/></text:span></text:p>
      <text:p text:style-name="P571"><text:span text:style-name="T571_1">Centre<text:s/>for<text:s/>Disaster<text:s/>Protection:</text:span><text:span text:style-name="T571_2"><text:s text:c="2"/>During<text:s/>the<text:s/>reporting<text:s/>period,<text:s/>CDP<text:s/>developed<text:s/>a<text:s/>concept<text:s/>note,<text:s/>which<text:s/>was<text:s/>shared<text:s/>with<text:s/>partners,<text:s/>that<text:s/>aims<text:s/>to<text:s/>improve<text:s/>gender<text:s/>responsiveness<text:s/>and<text:s/>inclusiveness<text:s/>within<text:s/>SASPP<text:s/>systems.<text:s text:c="2"/></text:span></text:p>
      <text:p text:style-name="P572"><text:span text:style-name="T572_1"><text:s/></text:span></text:p>
      <text:p text:style-name="P573"><text:span text:style-name="T573_1">Recommendations<text:s/>for<text:s/>this<text:s/>annual<text:s/>review:</text:span></text:p>
      <text:p text:style-name="P574"><text:span text:style-name="T574_1"><text:s/></text:span></text:p>
      <text:p text:style-name="P575"><text:span text:style-name="T575_1">VFM<text:s/>in<text:s/>FCAS<text:s/>Contexts:<text:s/></text:span><text:span text:style-name="T575_2">The<text:s/>SASPP<text:s/>World<text:s/>Bank<text:s/>programme<text:s/>has<text:s/>demonstrated<text:s/>strong<text:s/>VFM<text:s/>despite<text:s/>limited<text:s/>operations<text:s/>in<text:s/>three<text:s/>countries.<text:s/>For<text:s/>the<text:s/>World<text:s/>Bank,<text:s/>working<text:s/>in<text:s/>the<text:s/>Sahel<text:s/>region<text:s/>in<text:s/>FCAS<text:s/>countries,<text:s/>it<text:s/>is<text:s/>critical<text:s/>to<text:s/>stay<text:s/>engaged<text:s/>whilst<text:s/>there<text:s/>are<text:s/>changes<text:s/>in<text:s/>government<text:s/>and<text:s/>to<text:s/>continue<text:s/>to<text:s/>build<text:s/>capacity<text:s/>in<text:s/>the<text:s/>national<text:s/>government<text:s/>and<text:s/>political<text:s/>will<text:s/>for<text:s/>social<text:s/>protection<text:s/>systems.<text:s/>For<text:s/>the<text:s/>next<text:s/>annual<text:s/>review,<text:s/>the<text:s/>UK<text:s/>should<text:s/>consider<text:s/>with<text:s/>the<text:s/>World<text:s/>Bank<text:s/>how<text:s/>to<text:s/>measure<text:s/>the<text:s/>VFM<text:s/>of<text:s/>working<text:s/>in<text:s/></text:span><text:span text:style-name="T575_3">FCAS<text:s/></text:span><text:span text:style-name="T575_4">contexts<text:s/>without<text:s/>a<text:s/>functional<text:s/>IDA<text:s/>programme.<text:s/></text:span></text:p>
      <text:p text:style-name="P576"><text:span text:style-name="T576_1"><text:s/></text:span></text:p>
      <text:p text:style-name="P577"><text:span text:style-name="T577_1">CDP:<text:s/></text:span><text:span text:style-name="T577_2">Continues<text:s/>to<text:s/>have<text:s/>high<text:s/>administrative<text:s/>costs<text:s/>due<text:s/>to<text:s/>the<text:s/>nature<text:s/>of<text:s/>its<text:s/>work<text:s/>and<text:s/>set-up<text:s/>of<text:s/>the<text:s/>organisation.<text:s/>This<text:s/>should<text:s/>be<text:s/>monitored<text:s/>for<text:s/>n</text:span><text:span text:style-name="T577_3">ext</text:span><text:span text:style-name="T577_4"><text:s/>year<text:s/>to<text:s/>ensure<text:s/>it<text:s/>continues<text:s/>to<text:s/>be<text:s/>good<text:s/>VFM.<text:s/></text:span></text:p>
      <text:p text:style-name="P578"><text:span text:style-name="T578_1"><text:s/></text:span></text:p>
      <text:p text:style-name="P579"><text:span text:style-name="T579_1">Equity:</text:span><text:span text:style-name="T579_2"><text:s/>It<text:s/>is<text:s/>recommended<text:s/>that<text:s/>for<text:s/>phase<text:s/>3<text:s/>of<text:s/>the<text:s/>SASPP<text:s/>programme<text:s/>data<text:s/>disaggregation<text:s/>by<text:s/>gender,<text:s/>age<text:s/>and<text:s/>disability<text:s/>is<text:s/>included<text:s/>in<text:s/>the<text:s/>design<text:s/>of<text:s/>the<text:s/>results<text:s/>framework.<text:s/>In<text:s/>2025<text:s/>the<text:s/>SASPP<text:s/>team<text:s/>plan<text:s/>to<text:s/>systematically<text:s/>identify<text:s/>additional<text:s/>entry<text:s/>points<text:s/>to<text:s/>further<text:s/>boost<text:s/>gender<text:s/>outcomes,<text:s/>with<text:s/>support<text:s/>from<text:s/>FCDO’s<text:s/>Social<text:s/>Protection<text:s/>Technical<text:s/>Assistance,<text:s/>Advice,<text:s/>and<text:s/>Resource<text:s/>(STAAR)<text:s/>initiative.<text:s text:c="2"/></text:span></text:p>
      <text:p text:style-name="P580"><text:span text:style-name="T580_1"><text:s/></text:span></text:p>
      <text:p text:style-name="P581"><text:span text:style-name="T581_1">Assessment<text:s/>of<text:s/>whether<text:s/>the<text:s/>programme<text:s/>continues<text:s/>to<text:s/>represent<text:s/>value<text:s/>for<text:s/>money:<text:s text:c="3"/></text:span></text:p>
      <text:p text:style-name="P582"><text:span text:style-name="T582_1"><text:s/></text:span></text:p>
      <text:p text:style-name="P583"><text:span text:style-name="T583_1">Based<text:s/>off<text:s/>the<text:s/>above<text:s/>analysis<text:s/>and<text:s/>the<text:s/>overall<text:s/></text:span><text:span text:style-name="T583_2">‘A’<text:s/>score</text:span><text:span text:style-name="T583_3">,<text:s/>the<text:s/>programme<text:s/>shows<text:s/>that<text:s/>it<text:s/>is<text:s/>representing<text:s/>value<text:s/>for<text:s/>money<text:s/>and<text:s/>should<text:s/>therefore<text:s/>continue.<text:s text:c="2"/></text:span><text:span text:style-name="T583_4">Of<text:s/></text:span><text:span text:style-name="T583_5">note,</text:span><text:span text:style-name="T583_6"><text:s/></text:span><text:span text:style-name="T583_7">consistency<text:s/></text:span><text:span text:style-name="T583_8">is<text:s/>important<text:s/>when<text:s/>working<text:s/></text:span><text:span text:style-name="T583_9">with<text:s/>governments,<text:s/>IFIs,<text:s/>the<text:s/>UN<text:s/>and<text:s/>NGOs</text:span><text:span text:style-name="T583_10"><text:s/>in<text:s/></text:span><text:span text:style-name="T583_11">th</text:span><text:span text:style-name="T583_12">e</text:span><text:span text:style-name="T583_13"><text:s/>Sahel</text:span><text:span text:style-name="T583_14">,</text:span><text:span text:style-name="T583_15"><text:s/></text:span><text:span text:style-name="T583_16">as<text:s/>this<text:s/></text:span><text:span text:style-name="T583_17">enables<text:s/>the<text:s/></text:span><text:span text:style-name="T583_18">delivery<text:s/>of<text:s/>sensitive<text:s/>programmes</text:span><text:span text:style-name="T583_19"><text:s/>to<text:s/></text:span><text:span text:style-name="T583_20">vulnerable<text:s/>and<text:s/>excluded<text:s/>populations.<text:s text:c="2"/></text:span><text:span text:style-name="T583_21">Moving<text:s/>forwards,<text:s/>the<text:s/>programme<text:s/>should<text:s/>c</text:span><text:span text:style-name="T583_22">onsider<text:s/>revising<text:s/></text:span><text:span text:style-name="T583_23">its<text:s/></text:span><text:span text:style-name="T583_24">approach<text:s/>to<text:s/>VFM<text:s/></text:span><text:span text:style-name="T583_25">so<text:s/>that<text:s/></text:span><text:span text:style-name="T583_26">the<text:s/></text:span><text:span text:style-name="T583_27">potential<text:s/></text:span><text:span text:style-name="T583_28">increased<text:s/>costs<text:s/>of<text:s/>delivering<text:s/>in<text:s/></text:span><text:span text:style-name="T583_29">FC</text:span><text:span text:style-name="T583_30">AS</text:span><text:span text:style-name="T583_31"><text:s/>countries</text:span><text:span text:style-name="T583_32"><text:s/>can<text:s/>be<text:s/>taken<text:s/>into<text:s/>account</text:span><text:span text:style-name="T583_33">.</text:span><text:span text:style-name="T583_34"><text:s/></text:span></text:p>
      <text:p text:style-name="P584"/>
      <text:p text:style-name="P585"/>
      <text:p text:style-name="P586"><text:span text:style-name="T586_1">E:<text:s/>RISK<text:s/></text:span><text:span text:style-name="T586_2">[½<text:s/>to<text:s/>1<text:s/>page]</text:span></text:p>
      <text:p text:style-name="P587"/>
      <text:p text:style-name="P588"><text:span text:style-name="T588_1">During<text:s/>this<text:s/>reporting<text:s/>period,<text:s/>the<text:s/>FCDO<text:s/>project<text:s/>team<text:s/>maintained<text:s/>the<text:s/>same<text:s/>risk<text:s/>monitoring<text:s/>approach<text:s/>for<text:s/>each<text:s/>implementing<text:s/>partner<text:s/>as<text:s/>last<text:s/>year,<text:s/>with<text:s/>a<text:s/>programme-level<text:s/>risk<text:s/>register<text:s/>being<text:s/>reviewed<text:s/>and<text:s/>updated<text:s/>at<text:s/>least<text:s/>quarterly.<text:s text:c="2"/>Risks<text:s/>outside<text:s/>of<text:s/>the<text:s/>FCDO’s<text:s/>appetite<text:s/>level<text:s/>are<text:s/>escalated<text:s/>to<text:s/>department<text:s/>/<text:s/>directorate<text:s/>level<text:s/>to<text:s/>consider<text:s/>appropriate<text:s/>mitigation<text:s/>strategies.<text:s/></text:span><text:span text:style-name="T588_2">R</text:span><text:span text:style-name="T588_3">isk<text:s/>levels<text:s/>have<text:s/>not<text:s/>gone<text:s/>beyond<text:s/>appetite</text:span><text:span text:style-name="T588_4"><text:s/>this<text:s/>year</text:span><text:span text:style-name="T588_5"><text:s/></text:span><text:span text:style-name="T588_6">as<text:s/></text:span><text:span text:style-name="T588_7">the<text:s/>W</text:span><text:span text:style-name="T588_8">orld<text:s/>Bank<text:s/></text:span><text:span text:style-name="T588_9">has<text:s/>managed<text:s/>risk</text:span><text:span text:style-name="T588_10">.</text:span><text:span text:style-name="T588_11"><text:s/></text:span><text:span text:style-name="T588_12">In<text:s/>Niger<text:s/>risk<text:s/>has<text:s/>been<text:s/>managed<text:s/>by</text:span><text:span text:style-name="T588_13"><text:s/>pausing<text:s/>the<text:s/>IDA<text:s/>programmes<text:s/>and</text:span><text:span text:style-name="T588_14"><text:s/>making<text:s/>a<text:s/>revised<text:s/>country<text:s/>and<text:s/>financial<text:s/>assessment<text:s/>before</text:span><text:span text:style-name="T588_15"><text:s/>renegotiating<text:s/>programmes<text:s/>in<text:s/>Niger.<text:s/></text:span><text:span text:style-name="T588_16">In<text:s/>Burkina<text:s/>Faso,<text:s/>the<text:s/>pause<text:s/>in<text:s/>cash<text:s/>transfers<text:s/>has<text:s/>not<text:s/>paused<text:s/>the<text:s/>IDA<text:s/>programme</text:span><text:span text:style-name="T588_17">,<text:s/></text:span><text:span text:style-name="T588_18">capacity</text:span><text:span text:style-name="T588_19"><text:s/>building</text:span><text:span text:style-name="T588_20"><text:s/>and<text:s/>systems</text:span><text:span text:style-name="T588_21"><text:s/>strengthening</text:span><text:span text:style-name="T588_22"><text:s/>has<text:s/>continued,<text:s/></text:span><text:span text:style-name="T588_23">the<text:s/>World<text:s/>Bank<text:s/>team<text:s/>has<text:s/>made</text:span><text:span text:style-name="T588_24"><text:s/>proposals<text:s/>to</text:span><text:span text:style-name="T588_25"><text:s/>the<text:s/>government<text:s/>to</text:span><text:span text:style-name="T588_26"><text:s/>resume<text:s/>cash<text:s/>transfers.<text:s/></text:span><text:span text:style-name="T588_27">In<text:s/>Mali,<text:s/>the<text:s/>complementary<text:s/>IDA<text:s/>programme<text:s/>came<text:s/>to<text:s/>an<text:s/></text:span><text:span text:style-name="T588_28">end<text:s/>in<text:s/>2023<text:s/>and<text:s/>therefore<text:s/>has<text:s/>low<text:s/>risk,<text:s/>as<text:s/></text:span><text:span text:style-name="T588_29">finances<text:s/>are<text:s/>not<text:s/>being<text:s/>added<text:s/>to<text:s/>the<text:s/>IDA<text:s/>programme.<text:s/>The<text:s/>World<text:s/>Bank<text:s/>has<text:s/>continued<text:s/>to<text:s/></text:span><text:span text:style-name="T588_30">deliver<text:s/>capacity<text:s/>building<text:s/>and<text:s/>sensitisation<text:s/>to<text:s/>officials<text:s/>on<text:s/>the<text:s/>importance<text:s/>and<text:s/>effectiveness<text:s/>of<text:s/>social<text:s/>protection<text:s/>programmes.<text:s/></text:span><text:span text:style-name="T588_31">It<text:s/>is<text:s/>recommended<text:s/>to<text:s/>review<text:s/>the<text:s/>risk<text:s/>of<text:s/>the<text:s/>programme<text:s/>inline<text:s/>with<text:s/>a<text:s/>portfolio<text:s/>review<text:s/>for<text:s/></text:span><text:span text:style-name="T588_32">the<text:s/>Sahel<text:s/>team,<text:s/>given<text:s/>the<text:s/>changing<text:s/>contexts<text:s/>of<text:s/>the<text:s/>region.<text:s/>It<text:s/>is<text:s/>also<text:s/>recommended<text:s/>to<text:s/></text:span><text:span text:style-name="T588_33">collect<text:s/>evidence<text:s/>for<text:s/>how<text:s/></text:span><text:span text:style-name="T588_34">the<text:s/>World<text:s/>Bank<text:s/></text:span><text:span text:style-name="T588_35">SASPP</text:span><text:span text:style-name="T588_36"><text:s/>team<text:s/>is<text:s/>completing<text:s/>a<text:s/>conflict<text:s/>analysis<text:s/>for<text:s/>the</text:span><text:span text:style-name="T588_37"><text:s/>Social<text:s/>Protection</text:span><text:span text:style-name="T588_38"><text:s/>IDA<text:s/>programme</text:span><text:span text:style-name="T588_39">s,<text:s/>to<text:s/>understand<text:s/>how<text:s/>risk<text:s/>is<text:s/>managed<text:s/>in<text:s/>the<text:s/>design<text:s/>and<text:s/>implementation<text:s/>of<text:s/>the<text:s/>programmes.<text:s/></text:span></text:p>
      <text:p text:style-name="P589"/>
      <text:p text:style-name="P590"><text:span text:style-name="T590_1">The<text:s/>W</text:span><text:span text:style-name="T590_2">orld<text:s/>Bank</text:span><text:span text:style-name="T590_3">’</text:span><text:span text:style-name="T590_4">s<text:s/>risk<text:s/>assessment<text:s/>is<text:s/>complete<text:s/>at<text:s/>country<text:s/>level<text:s/>but<text:s/>not<text:s/>at<text:s/>trust<text:s/>fund<text:s/>level.<text:s/>CDP<text:s/>has<text:s/>a<text:s/>central<text:s/>risk<text:s/>register<text:s/>to<text:s/>capture<text:s/>the<text:s/>risks<text:s/>related<text:s/>to<text:s/>the<text:s/>Sahel<text:s/>project<text:s/>for<text:s/>all<text:s/>its<text:s/>activities.<text:s text:c="2"/>Its<text:s/>advisory<text:s/>board<text:s/>meets<text:s/>with<text:s/>FCDO<text:s/>quarterly<text:s/>and<text:s/>provides<text:s/>an<text:s/>opportunity<text:s/>to<text:s/>discuss<text:s/>and<text:s/>engage<text:s/>on<text:s/>key<text:s/>delivery<text:s/>risks.<text:s text:c="2"/></text:span></text:p>
      <text:p text:style-name="P591"><text:span text:style-name="T591_1"><text:s/></text:span></text:p>
      <text:p text:style-name="P592"><text:span text:style-name="T592_1">Despite<text:s/>the<text:s/>deteriorating<text:s/>context<text:s/>across<text:s/>the<text:s/>Sahel<text:s/>during<text:s/>this<text:s/>reporting<text:s/>period,<text:s/>t</text:span><text:span text:style-name="T592_2">he<text:s/>overall<text:s/>risk<text:s/>for<text:s/>the<text:s/>SRP<text:s/>remains<text:s/>Moderate<text:s/>as<text:s/>assessed<text:s/>through<text:s/>the<text:s/>different<text:s/>risk<text:s/>categories<text:s/>across<text:s/>the<text:s/>programme<text:s/>that<text:s/>are<text:s/>updated<text:s/>quarterly.<text:s text:c="2"/>SRP<text:s/>continues<text:s/>to<text:s/>operate<text:s/>in<text:s/>a<text:s/>fragile<text:s/>and<text:s/>increasingly<text:s/>complex<text:s/>region,<text:s/>with<text:s/>growing<text:s/>insecurity<text:s/>in<text:s/>some<text:s/>areas.<text:s/></text:span></text:p>
      <text:p text:style-name="P593"><text:span text:style-name="T593_1"><text:s/></text:span></text:p>
      <text:p text:style-name="P594"><text:span text:style-name="T594_1">A<text:s/>Due<text:s/>Diligence<text:s/>Assessment<text:s/>(DDA)<text:s/>refresh<text:s/>was</text:span><text:span text:style-name="T594_2"><text:s/>completed<text:s/>by<text:s/></text:span><text:span text:style-name="T594_3">the<text:s/></text:span><text:span text:style-name="T594_4">FCDO<text:s/>in<text:s/>May<text:s/>2024.<text:s text:c="2"/>This<text:s/>assessed<text:s/>that<text:s/>the<text:s/>World<text:s/>Bank<text:s/>represents<text:s/>the<text:s/>following<text:s/>risks<text:s/>to<text:s/>the<text:s/>FCDO,<text:s/>in<text:s/>respect<text:s/>of<text:s/>this<text:s/>funding<text:s/>arrangement:</text:span><text:span text:style-name="T594_5"><text:s text:c="2"/></text:span></text:p>
      <text:p text:style-name="P595"/>
      <table:table table:style-name="Table19">
        <table:table-column table:style-name="Column61"/>
        <table:table-column table:style-name="Column62"/>
        <table:table-column table:style-name="Column63"/>
        <table:table-column table:style-name="Column64"/>
        <table:table-row table:style-name="Row71">
          <table:table-cell table:style-name="Cell193">
            <text:p text:style-name="P596"><text:span text:style-name="T596_1">Pillar</text:span><text:span text:style-name="T596_2"><text:s/></text:span></text:p>
          </table:table-cell>
          <table:table-cell table:style-name="Cell194">
            <text:p text:style-name="P597"><text:span text:style-name="T597_1">Current<text:s/>net<text:s/>risk</text:span><text:span text:style-name="T597_2"><text:s/></text:span></text:p>
          </table:table-cell>
          <table:table-cell table:style-name="Cell195">
            <text:p text:style-name="P598"><text:span text:style-name="T598_1">Risk<text:s/>appetite</text:span><text:span text:style-name="T598_2"><text:s/></text:span></text:p>
          </table:table-cell>
          <table:table-cell table:style-name="Cell196">
            <text:p text:style-name="P599"><text:span text:style-name="T599_1">Net<text:s/>risk<text:s/>within<text:s/>risk<text:s/>appetite?</text:span><text:span text:style-name="T599_2"><text:s/></text:span></text:p>
          </table:table-cell>
        </table:table-row>
        <table:table-row table:style-name="Row72">
          <table:table-cell table:style-name="Cell197">
            <text:p text:style-name="P600"><text:span text:style-name="T600_1">Governance<text:s/>and<text:s/>Internal<text:s/>Control</text:span><text:span text:style-name="T600_2"><text:s/></text:span></text:p>
          </table:table-cell>
          <table:table-cell table:style-name="Cell198">
            <text:p text:style-name="P601"><text:span text:style-name="T601_1">Moderate<text:s/></text:span><text:span text:style-name="T601_2"><text:s/></text:span></text:p>
          </table:table-cell>
          <table:table-cell table:style-name="Cell199">
            <text:p text:style-name="P602"><text:span text:style-name="T602_1">Cautious<text:s/></text:span><text:span text:style-name="T602_2"><text:s/></text:span></text:p>
          </table:table-cell>
          <table:table-cell table:style-name="Cell200">
            <text:p text:style-name="P603"><text:span text:style-name="T603_1">Yes</text:span><text:span text:style-name="T603_2"><text:s/></text:span></text:p>
          </table:table-cell>
        </table:table-row>
        <table:table-row table:style-name="Row73">
          <table:table-cell table:style-name="Cell201">
            <text:p text:style-name="P604"><text:span text:style-name="T604_1">Ability<text:s/>to<text:s/>deliver</text:span><text:span text:style-name="T604_2"><text:s/></text:span></text:p>
          </table:table-cell>
          <table:table-cell table:style-name="Cell202">
            <text:p text:style-name="P605"><text:span text:style-name="T605_1">Major<text:s/></text:span><text:span text:style-name="T605_2"><text:s/></text:span></text:p>
          </table:table-cell>
          <table:table-cell table:style-name="Cell203">
            <text:p text:style-name="P606"><text:span text:style-name="T606_1">Receptive<text:s/></text:span><text:span text:style-name="T606_2"><text:s/></text:span></text:p>
          </table:table-cell>
          <table:table-cell table:style-name="Cell204">
            <text:p text:style-name="P607"><text:span text:style-name="T607_1">Yes</text:span><text:span text:style-name="T607_2"><text:s/></text:span></text:p>
          </table:table-cell>
        </table:table-row>
        <table:table-row table:style-name="Row74">
          <table:table-cell table:style-name="Cell205">
            <text:p text:style-name="P608"><text:span text:style-name="T608_1">Financial<text:s/>management<text:s/>and<text:s/>stability</text:span><text:span text:style-name="T608_2"><text:s/></text:span></text:p>
          </table:table-cell>
          <table:table-cell table:style-name="Cell206">
            <text:p text:style-name="P609"><text:span text:style-name="T609_1">Minor</text:span><text:span text:style-name="T609_2"><text:s/></text:span></text:p>
          </table:table-cell>
          <table:table-cell table:style-name="Cell207">
            <text:p text:style-name="P610"><text:span text:style-name="T610_1">Cautious</text:span><text:span text:style-name="T610_2"><text:s/></text:span></text:p>
          </table:table-cell>
          <table:table-cell table:style-name="Cell208">
            <text:p text:style-name="P611"><text:span text:style-name="T611_1">Yes</text:span><text:span text:style-name="T611_2"><text:s/></text:span></text:p>
          </table:table-cell>
        </table:table-row>
        <table:table-row table:style-name="Row75">
          <table:table-cell table:style-name="Cell209">
            <text:p text:style-name="P612"><text:span text:style-name="T612_1">Downstream<text:s/>Delivery</text:span><text:span text:style-name="T612_2"><text:s/></text:span></text:p>
          </table:table-cell>
          <table:table-cell table:style-name="Cell210">
            <text:p text:style-name="P613"><text:span text:style-name="T613_1">Moderate<text:s/></text:span><text:span text:style-name="T613_2"><text:s/></text:span></text:p>
          </table:table-cell>
          <table:table-cell table:style-name="Cell211">
            <text:p text:style-name="P614"><text:span text:style-name="T614_1">Receptive<text:s/></text:span><text:span text:style-name="T614_2"><text:s/></text:span></text:p>
          </table:table-cell>
          <table:table-cell table:style-name="Cell212">
            <text:p text:style-name="P615"><text:span text:style-name="T615_1">Yes</text:span><text:span text:style-name="T615_2"><text:s/></text:span></text:p>
          </table:table-cell>
        </table:table-row>
        <table:table-row table:style-name="Row76">
          <table:table-cell table:style-name="Cell213">
            <text:p text:style-name="P616"><text:span text:style-name="T616_1">Safeguarding</text:span><text:span text:style-name="T616_2"><text:s/></text:span></text:p>
          </table:table-cell>
          <table:table-cell table:style-name="Cell214">
            <text:p text:style-name="P617"><text:span text:style-name="T617_1">Moderate</text:span><text:span text:style-name="T617_2"><text:s/></text:span></text:p>
          </table:table-cell>
          <table:table-cell table:style-name="Cell215">
            <text:p text:style-name="P618"><text:span text:style-name="T618_1">Cautious<text:s/></text:span><text:span text:style-name="T618_2"><text:s/></text:span></text:p>
          </table:table-cell>
          <table:table-cell table:style-name="Cell216">
            <text:p text:style-name="P619"><text:span text:style-name="T619_1">Yes</text:span><text:span text:style-name="T619_2"><text:s/></text:span></text:p>
          </table:table-cell>
        </table:table-row>
      </table:table>
      <text:p text:style-name="P620"><text:span text:style-name="T620_1"><text:s/></text:span></text:p>
      <text:p text:style-name="P621"><text:span text:style-name="T621_1">The<text:s/>risk<text:s/>appetite<text:s/>for<text:s/>each<text:s/>of<text:s/>the<text:s/>pillars<text:s/>is<text:s/>set<text:s/>against<text:s/>the<text:s/>Sahel<text:s/>Department’s<text:s/>risk<text:s/>appetite<text:s/>for<text:s/>each<text:s/></text:span><text:span text:style-name="T621_2">categor</text:span><text:span text:style-name="T621_3">y</text:span><text:span text:style-name="T621_4">.</text:span><text:span text:style-name="T621_5"><text:s text:c="2"/></text:span><text:span text:style-name="T621_6">The<text:s/></text:span><text:span text:style-name="T621_7">Governance<text:s/>and<text:s/>internal<text:s/>control<text:s/></text:span><text:span text:style-name="T621_8">pillar</text:span><text:span text:style-name="T621_9"><text:s/></text:span><text:span text:style-name="T621_10">was<text:s/></text:span><text:span text:style-name="T621_11">assessed<text:s/>as<text:s/>having<text:s/>no<text:s/>immediate<text:s/>risks<text:s/>for<text:s/>the<text:s/>World<text:s/>Bank,<text:s/>however<text:s/>there<text:s/>were<text:s/>issues<text:s/>noted<text:s/>around<text:s/></text:span><text:span text:style-name="T621_12">the<text:s/></text:span><text:span text:style-name="T621_13">understanding<text:s/>of<text:s/>downstream<text:s/>partners</text:span><text:span text:style-name="T621_14">’</text:span><text:span text:style-name="T621_15"><text:s/>governance<text:s/>and<text:s/>therefore<text:s/>this<text:s/>is<text:s/>assessed<text:s/>as<text:s/>Moderate.<text:s text:c="2"/></text:span></text:p>
      <text:p text:style-name="P622"><text:span text:style-name="T622_1"><text:s/></text:span></text:p>
      <text:p text:style-name="P623"><text:span text:style-name="T623_1">The</text:span><text:span text:style-name="T623_2"><text:s/></text:span><text:span text:style-name="T623_3">Ability<text:s/>to<text:s/>deliver<text:s/></text:span><text:span text:style-name="T623_4">and</text:span><text:span text:style-name="T623_5"><text:s/>Downstream</text:span><text:span text:style-name="T623_6"><text:s/></text:span><text:span text:style-name="T623_7">Delivery</text:span><text:span text:style-name="T623_8"><text:s/></text:span><text:span text:style-name="T623_9">pillars</text:span><text:span text:style-name="T623_10"><text:s/>align<text:s/>with<text:s/>FCDO’s<text:s/>Policy<text:s/>and<text:s/>Programme<text:s/>Delivery<text:s/>risk<text:s/>which<text:s/>is<text:s/>set<text:s/>at<text:s/>Receptive<text:s/>for<text:s/>4SD<text:s/>and</text:span><text:span text:style-name="T623_11">,</text:span><text:span text:style-name="T623_12"><text:s/>based<text:s/>on<text:s/>the<text:s/>assessment,<text:s/>aligns<text:s/>with<text:s/>the<text:s/>set<text:s/>appetite</text:span><text:span text:style-name="T623_13">.<text:s/></text:span><text:span text:style-name="T623_14"><text:s/>The<text:s/></text:span><text:span text:style-name="T623_15">F</text:span><text:span text:style-name="T623_16">CDO<text:s/>will<text:s/>continue<text:s/>to<text:s/>consult<text:s/>with<text:s/>the<text:s/>W</text:span><text:span text:style-name="T623_17">orld<text:s/></text:span><text:span text:style-name="T623_18">B</text:span><text:span text:style-name="T623_19">ank</text:span><text:span text:style-name="T623_20"><text:s/>to<text:s/>stay<text:s/>updated<text:s/>and<text:s/>better<text:s/>inform<text:s/>its<text:s/>decision<text:s/>making.<text:s text:c="2"/></text:span><text:span text:style-name="T623_21">Due<text:s/>to<text:s/>difficult<text:s/>operating<text:s/>conditions<text:s/>in<text:s/>three<text:s/>of<text:s/>the<text:s/>five<text:s/>countries<text:s/>that<text:s/>the<text:s/>FCDO<text:s/>funds<text:s/>though<text:s/>SASPP,<text:s/>c</text:span><text:span text:style-name="T623_22">onversations<text:s/>are<text:s/></text:span><text:span text:style-name="T623_23">ongoing</text:span><text:span text:style-name="T623_24">,</text:span><text:span text:style-name="T623_25"><text:s/></text:span><text:span text:style-name="T623_26">with<text:s/>both<text:s/>the<text:s/>World<text:s/>Bank<text:s/>and<text:s/>other<text:s/>MDTF<text:s/>donors,<text:s/></text:span><text:span text:style-name="T623_27">around</text:span><text:span text:style-name="T623_28"><text:s/>understand</text:span><text:span text:style-name="T623_29">ing</text:span><text:span text:style-name="T623_30"><text:s/></text:span><text:span text:style-name="T623_31">the<text:s/>World<text:s/>Bank’s<text:s/></text:span><text:span text:style-name="T623_32">contingency<text:s/>funding<text:s/>mechanisms<text:s/>so<text:s/>that<text:s/>programming</text:span><text:span text:style-name="T623_33"><text:s/>can<text:s/>continue</text:span><text:span text:style-name="T623_34">.<text:s text:c="2"/></text:span><text:span text:style-name="T623_35">For<text:s/>example</text:span><text:span text:style-name="T623_36">,</text:span><text:span text:style-name="T623_37"><text:s/>in<text:s/>the<text:s/>instance<text:s/>of<text:s/>a<text:s/>change<text:s/>in<text:s/>government,<text:s/>the<text:s/>FCDO<text:s/></text:span><text:span text:style-name="T623_38">has<text:s/></text:span><text:span text:style-name="T623_39">discussed<text:s/></text:span><text:span text:style-name="T623_40">with<text:s/>the<text:s/>World<text:s/>Bank<text:s/>how<text:s/>they</text:span><text:span text:style-name="T623_41"><text:s/>will<text:s/>react<text:s/>to<text:s/>the<text:s/>change</text:span><text:span text:style-name="T623_42"><text:s/>and<text:s/>how<text:s/>this<text:s/>affects<text:s/>the<text:s/>risk<text:s/>to<text:s/>the<text:s/>programme</text:span><text:span text:style-name="T623_43"><text:s/>and<text:s/>the<text:s/>FCDO’s<text:s/>reputation<text:s/></text:span><text:span text:style-name="T623_44">in<text:s/>funding<text:s/>a<text:s/>de-facto<text:s/>government</text:span><text:span text:style-name="T623_45">.<text:s text:c="2"/></text:span><text:span text:style-name="T623_46">Due<text:s/>to<text:s/>the<text:s/></text:span><text:span text:style-name="T623_47">arm’s<text:s/>length</text:span><text:span text:style-name="T623_48"><text:s/>nature<text:s/>of<text:s/>the<text:s/>MDTF,<text:s/>the</text:span><text:span text:style-name="T623_49">re<text:s/>is<text:s/></text:span><text:span text:style-name="T623_50">more</text:span><text:span text:style-name="T623_51"><text:s/></text:span><text:span text:style-name="T623_52">FCDO<text:s/></text:span><text:span text:style-name="T623_53">involvement<text:s/>in<text:s/></text:span><text:span text:style-name="T623_54">some<text:s/></text:span><text:span text:style-name="T623_55">risk<text:s/>areas</text:span><text:span text:style-name="T623_56"><text:s/>than<text:s/>in<text:s/>others</text:span><text:span text:style-name="T623_57"><text:s/>and<text:s/>especially<text:s/>those<text:s/>where<text:s/>there<text:s/>is<text:s/>a<text:s/>higher<text:s/>risk</text:span><text:span text:style-name="T623_58">.<text:s/></text:span><text:span text:style-name="T623_59"><text:s/></text:span><text:span text:style-name="T623_60">The<text:s/>ability<text:s/>of<text:s/>the<text:s/>programme<text:s/>to<text:s/>continue<text:s/>despite<text:s/>not<text:s/>being<text:s/>able<text:s/>to<text:s/>operate<text:s/>in<text:s/>some<text:s/>of<text:s/>the<text:s/>countries</text:span><text:span text:style-name="T623_61"><text:s/>also<text:s/>enables<text:s/>this<text:s/>risk<text:s/>to<text:s/>be<text:s/>managed<text:s/>appropriately.<text:s/></text:span><text:span text:style-name="T623_62"><text:s/></text:span><text:span text:style-name="T623_63">To<text:s/>enable<text:s/>greater<text:s/>understanding,<text:s/>th</text:span><text:span text:style-name="T623_64">e<text:s/></text:span><text:span text:style-name="T623_65">FCDO<text:s/>have<text:s/>also<text:s/>ask</text:span><text:span text:style-name="T623_66">ed</text:span><text:span text:style-name="T623_67"><text:s/>the<text:s/>W</text:span><text:span text:style-name="T623_68">orld<text:s/>Bank<text:s/></text:span><text:span text:style-name="T623_69">to<text:s/>clarify<text:s/></text:span><text:span text:style-name="T623_70">their<text:s/></text:span><text:span text:style-name="T623_71">downstream<text:s/>partners</text:span><text:span text:style-name="T623_72">.</text:span><text:span text:style-name="T623_73"><text:s/></text:span><text:span text:style-name="T623_74"><text:s/></text:span><text:span text:style-name="T623_75">The</text:span><text:span text:style-name="T623_76"><text:s/></text:span><text:span text:style-name="T623_77">Financial<text:s/></text:span><text:span text:style-name="T623_78">m</text:span><text:span text:style-name="T623_79">anagement</text:span><text:span text:style-name="T623_80"><text:s/></text:span><text:span text:style-name="T623_81">and<text:s/>stability<text:s/></text:span><text:span text:style-name="T623_82">pillar<text:s/>was<text:s/>assessed<text:s/>as<text:s/>having<text:s/>no<text:s/>immediate<text:s/>risks.</text:span><text:span text:style-name="T623_83"><text:s/></text:span></text:p>
      <text:p text:style-name="P624"><text:span text:style-name="T624_1"><text:s/></text:span></text:p>
      <text:p text:style-name="P625"><text:span text:style-name="T625_1">Finally,<text:s/>the<text:s/></text:span><text:span text:style-name="T625_2">Safeguarding<text:s/></text:span><text:span text:style-name="T625_3">pillar</text:span><text:span text:style-name="T625_4">,</text:span><text:span text:style-name="T625_5"><text:s/>which<text:s/>links<text:s/>to</text:span><text:span text:style-name="T625_6"><text:s/>the</text:span><text:span text:style-name="T625_7"><text:s/>FCDO’s<text:s/></text:span><text:span text:style-name="T625_8">s</text:span><text:span text:style-name="T625_9">afeguarding<text:s/>risk<text:s/>is<text:s/>set<text:s/>at<text:s/>an<text:s/>appetite<text:s/>of<text:s/>Cautious<text:s/>for<text:s/>4</text:span><text:bookmark-start text:name="_Int_dHV5F19B"/><text:span text:style-name="T625_10">SD.<text:s text:c="2"/></text:span><text:bookmark-end text:name="_Int_dHV5F19B"/><text:span text:style-name="T625_11">While<text:s/>the<text:s/>gross<text:s/>safeguarding<text:s/>risks<text:s/>are<text:s/>assessed<text:s/>as<text:s/>major,<text:s/>assuming<text:s/>the<text:s/>mitigation<text:s/>measures<text:s/>are<text:s/>applicable,<text:s/>both<text:s/>have<text:s/>a<text:s/>net<text:s/>risk<text:s/>rating<text:s/>of<text:s/>moderate<text:s/>and<text:s/>so<text:s/>are<text:s/>within<text:s/>4SD</text:span><text:span text:style-name="T625_12">’s</text:span><text:span text:style-name="T625_13"><text:s/>risk<text:s/>appetite.</text:span><text:span text:style-name="T625_14"><text:s text:c="2"/></text:span><text:span text:style-name="T625_15">The<text:s/></text:span><text:span text:style-name="T625_16">FCDO<text:s/>are<text:s/>clarifying<text:s/></text:span><text:span text:style-name="T625_17">their<text:s/></text:span><text:span text:style-name="T625_18">understanding<text:s/>through<text:s/>recommendations<text:s/>and<text:s/>requests<text:s/>for<text:s/>updates<text:s/>from<text:s/>the<text:s/></text:span><text:span text:style-name="T625_19">World<text:s/></text:span><text:span text:style-name="T625_20">Bank</text:span><text:bookmark-start text:name="_Int_5uv6YEwG"/><text:span text:style-name="T625_21">.<text:s text:c="2"/></text:span><text:bookmark-end text:name="_Int_5uv6YEwG"/></text:p>
      <text:p text:style-name="P626"/>
      <text:p text:style-name="P627"><text:span text:style-name="T627_1">The<text:s/>assessment<text:s/>concluded<text:s/>that<text:s/>the<text:s/>World<text:s/>Bank<text:s/>has<text:s/>adequate<text:s/>governance<text:s/>policies,<text:s/>internal<text:s/>controls,<text:s/>and<text:s/>risk<text:s/>management<text:s/>systems<text:s/>in<text:s/>place<text:s/>to<text:s/>deliver<text:s/>FCDO-funded<text:s/>projects.<text:s/>However,<text:s/>due<text:s/>to<text:s/>the<text:s/>nature<text:s/>of<text:s/>the<text:s/>operating<text:s/>environment<text:s/>which<text:s/>makes<text:s/>the<text:s/></text:span><text:span text:style-name="T627_2">World<text:s/></text:span><text:span text:style-name="T627_3">Bank’s<text:s/>work<text:s/>inherently<text:s/>risky,<text:s/>there<text:s/>is<text:s/>a<text:s/>continued<text:s/></text:span><text:span text:style-name="T627_4">need<text:s/>for<text:s/>constant<text:s/>review<text:s/>of<text:s/>risks<text:s/>to<text:s/>adapt<text:s/>to<text:s/>the<text:s/>ever-changing<text:s/>content.<text:s/></text:span><text:span text:style-name="T627_5"><text:s/></text:span><text:span text:style-name="T627_6">This<text:s/>will<text:s/>ensure<text:s/>that<text:s/>appropriate<text:s/>controls,<text:s/>policies,<text:s/>and<text:s/>systems<text:s/>are<text:s/>in<text:s/>place<text:s/>and<text:s/>implemented<text:s/>in<text:s/>full,<text:s/>including<text:s/>where<text:s/>there<text:s/>is<text:s/>a<text:s/>risk<text:s/>to<text:s/>funds<text:s/>or<text:s/>reputation<text:s/>of<text:s/>donors.<text:s/>The<text:s/>overall<text:s/>rating<text:s/>of<text:s/>the<text:s/>assessment<text:s/>was<text:s/>therefore<text:s/>Moderate</text:span><text:span text:style-name="T627_7">.</text:span><text:span text:style-name="T627_8"><text:s/></text:span></text:p>
      <text:p text:style-name="P628"/>
      <text:p text:style-name="P629"><text:span text:style-name="T629_1">In<text:s/></text:span><text:span text:style-name="T629_2">February<text:s/>2024,</text:span><text:span text:style-name="T629_3"><text:s/>the<text:s/>FCDO<text:s/>completed<text:s/>a<text:s/>Rapid<text:s/>Safeguarding<text:s/>Review<text:s/>of<text:s/>the<text:s/>Sahel<text:s/>Regional<text:s/>Programme<text:s/>Portfolio<text:s/>that<text:s/>took<text:s/>stock<text:s/>of<text:s/>current<text:s/>practices<text:s/>for<text:s/>managing<text:s/>safeguarding<text:s/>against<text:s/>sexual<text:s/>exploitation,<text:s/></text:span><text:span text:style-name="T629_4">abuse,</text:span><text:span text:style-name="T629_5"><text:s/>and<text:s/>harassment<text:s/>risks<text:s/>across<text:s/>Sahel<text:s/>regional<text:s/>programmes.<text:s/>It<text:s/>was<text:s/>based<text:s/>on<text:s/>the<text:s/>review<text:s/>of<text:s/>risk<text:s/>registers<text:s/>and<text:s/>Due<text:s/>Diligence<text:s/>Assessments<text:s/>(DDAs)<text:s/>as<text:s/>well<text:s/>as<text:s/>discussions<text:s/>with<text:s/>SROs<text:s/>and<text:s/>programme<text:s/>teams.<text:s/>There<text:s/>were<text:s/>several<text:s/>recommendations<text:s/>made<text:s/>in<text:s/>the<text:s/>review<text:s/>including<text:s/>the<text:s/>development<text:s/>of<text:s/>a<text:s/>Safeguarding<text:s/>Action<text:s/>Plan<text:s/>for<text:s/>the<text:s/>Sahel<text:s/>and</text:span><text:span text:style-name="T629_6"><text:s/>the<text:s/>prioritisation<text:s/>of</text:span><text:span text:style-name="T629_7"><text:s/>SEAH<text:s/>as<text:s/>a<text:s/>policy<text:s/>issue<text:s/>in<text:s/>country<text:s/>level<text:s/>engagement<text:s/>to<text:s/>improve<text:s/>how<text:s/>the<text:s/>overall<text:s/>humanitarian,<text:s/>development<text:s/>and<text:s/>peace<text:s/>responses<text:s/></text:span><text:span text:style-name="T629_8">address</text:span><text:span text:style-name="T629_9"><text:s/>safeguarding</text:span><text:bookmark-start text:name="_Int_TDkrbELV"/><text:span text:style-name="T629_10">.<text:s text:c="2"/></text:span><text:bookmark-end text:name="_Int_TDkrbELV"/></text:p>
      <text:p text:style-name="P630"/>
      <text:p text:style-name="P631"/>
      <text:p text:style-name="P632"><text:span text:style-name="T632_1">F</text:span><text:span text:style-name="T632_2">:<text:s/></text:span><text:span text:style-name="T632_3">PROGRAMME<text:s/>MANAGEMENT:<text:s/></text:span><text:bookmark-start text:name="_Hlk21353049"/><text:span text:style-name="T632_4">DELIVERY,<text:s/>COMMERCIAL<text:s/>&amp;<text:s/>FINANCIAL<text:s/>PERFORMANCE<text:s/></text:span><text:bookmark-end text:name="_Hlk21353049"/><text:span text:style-name="T632_5">[1<text:s/>-<text:s/>1<text:s/>½<text:s/></text:span><text:span text:style-name="T632_6">page</text:span><text:span text:style-name="T632_7">s]</text:span></text:p>
      <text:p text:style-name="P633"/>
      <text:p text:style-name="P634"><text:span text:style-name="T634_1">Partnerships<text:s/>between<text:s/></text:span><text:span text:style-name="T634_2">the<text:s/></text:span><text:span text:style-name="T634_3">FCDO<text:s/>and<text:s/>SRP<text:s/>implementing<text:s/>partners<text:s/>are<text:s/>well</text:span><text:span text:style-name="T634_4"><text:s/></text:span><text:span text:style-name="T634_5">established.<text:s/>During<text:s/>the<text:s/>last<text:s/>reporting<text:s/>period,<text:s/></text:span><text:span text:style-name="T634_6">the<text:s/></text:span><text:span text:style-name="T634_7">FCDO<text:s/>has<text:s/>also<text:s/>deepened<text:s/>relationships<text:s/>with<text:s/>the<text:s/>other<text:s/>SASPP<text:s/>co-donors<text:s/>(France,<text:s/>Germany,<text:s/>Denmark)</text:span><text:span text:style-name="T634_8">,<text:s/></text:span><text:span text:style-name="T634_9">the<text:s/>World<text:s/>Bank</text:span><text:span text:style-name="T634_10"><text:s/>and<text:s/>CDP</text:span><text:span text:style-name="T634_11">,<text:s/>through<text:s/>regular<text:s/>(virtual)<text:s/>check-ins</text:span><text:span text:style-name="T634_12"><text:s/>and<text:s/></text:span><text:span text:style-name="T634_13">the<text:s/>technical<text:s/></text:span><text:span text:style-name="T634_14">in-person<text:s/></text:span><text:span text:style-name="T634_15">meeting<text:s/>held<text:s/>in<text:s/>London<text:s/>in<text:s/>December<text:s/>2023</text:span><text:span text:style-name="T634_16">.</text:span><text:span text:style-name="T634_17"><text:s/></text:span></text:p>
      <text:p text:style-name="P635"/>
      <text:p text:style-name="P636"><text:span text:style-name="T636_1">World<text:s/>Bank</text:span></text:p>
      <text:p text:style-name="P637"><text:span text:style-name="T637_1">The<text:s/>SASPP<text:s/>is<text:s/>managed<text:s/>by<text:s/>the<text:s/>Social<text:s/>Protection<text:s/>and<text:s/>Jobs<text:s/>unit<text:s/>of<text:s/>the<text:s/>West<text:s/>Central<text:s/>Africa<text:s/>regional<text:s/>department<text:s/>of<text:s/>the<text:s/>World<text:s/>Bank<text:s/>and<text:s/>combines<text:s/>expertise<text:s/>in<text:s/>Washington,<text:s/>D.C.<text:s/>and<text:s/>the<text:s/>six<text:s/>Sahelian<text:s/>countries.<text:s/>A<text:s/>core<text:s/>management<text:s/>team<text:s/>manages<text:s/>the<text:s/></text:span><text:span text:style-name="T637_2">day-to-day</text:span><text:span text:style-name="T637_3"><text:s/>operations<text:s/>of<text:s/>the<text:s/>MDTF,<text:s/>providing<text:s/>advice<text:s/>to<text:s/>teams<text:s/>and<text:s/>processing<text:s/>grants,<text:s/>preparing<text:s/>the<text:s/>strategic<text:s/>directions<text:s/>of<text:s/>the<text:s/>program</text:span><text:span text:style-name="T637_4">me</text:span><text:span text:style-name="T637_5">,<text:s/>and<text:s/>monitoring<text:s/>the<text:s/>SASPP<text:s/>portfolio<text:s/>based<text:s/>on<text:s/>its<text:s/>results<text:s/>framework.<text:s/>Additionally,<text:s/>together<text:s/>with<text:s/>the<text:s/>regional<text:s/>staff,<text:s/>the<text:s/>core<text:s/>management<text:s/>team<text:s/>promotes<text:s/>knowledge<text:s/>exchanges<text:s/>and<text:s/>peer<text:s/>learning.<text:s/>It<text:s/>ensures<text:s/>the<text:s/>alignment<text:s/>of<text:s/>the<text:s/>SASPP<text:s/>work<text:s/>program</text:span><text:span text:style-name="T637_6">me</text:span><text:span text:style-name="T637_7"><text:s/>with<text:s/>the<text:s/>broader<text:s/>ASP<text:s/>agenda<text:s/>of<text:s/>the<text:s/>World<text:s/>Bank.<text:s/></text:span></text:p>
      <text:p text:style-name="P638"/>
      <text:p text:style-name="P639"><text:span text:style-name="T639_1">The<text:s/>SASPP<text:s/>management<text:s/>team<text:s/>and<text:s/>donors<text:s/>come<text:s/>together<text:s/>annually<text:s/>for<text:s/>a<text:s/>partnership<text:s/>council<text:s/>meeting<text:s/>to<text:s/>discuss<text:s/>the<text:s/>program</text:span><text:span text:style-name="T639_2">me</text:span><text:span text:style-name="T639_3">’s<text:s/>technical<text:s/>work<text:s/>at<text:s/>regional<text:s/>and<text:s/>country<text:s/>levels<text:s/>and<text:s/>to<text:s/>endorse<text:s/>the<text:s/>strategic<text:s/>directions.<text:s/>The<text:s/>country<text:s/>focused<text:s/>activities<text:s/>are<text:s/>led<text:s/>and<text:s/>managed<text:s/>by<text:s/>the<text:s/>Bank’s<text:s/>technical<text:s/>teams<text:s/>in<text:s/>the<text:s/>context<text:s/>of<text:s/></text:span><text:span text:style-name="T639_4">the<text:s/>Banks’</text:span><text:span text:style-name="T639_5"><text:s/>Social<text:s/>Protection<text:s/>and<text:s/>Jobs<text:s/>broader<text:s/>engagement<text:s/>in<text:s/>each<text:s/>country.<text:s/>A<text:s/>strong<text:s/>presence<text:s/>in<text:s/>each<text:s/>country<text:s/>provides<text:s/>the<text:s/>foundations<text:s/>for<text:s/>deep<text:s/>and<text:s/>regular<text:s/>engagement<text:s/>with<text:s/>government<text:s/>counterparts<text:s/>and<text:s/>development<text:s/>partners.</text:span></text:p>
      <text:p text:style-name="P640"/>
      <text:p text:style-name="P641"><text:span text:style-name="T641_1">Overall,<text:s/>since<text:s/>the<text:s/>inception<text:s/>of<text:s/>the<text:s/>SASPP<text:s/>in<text:s/>2014,<text:s/>the<text:s/>Multi-Donor<text:s/>Trust<text:s/>Fund<text:s/>(MDTF)<text:s/>has<text:s/>allocated<text:s/>$202.95<text:s/>million<text:s/></text:span><text:span text:style-name="T641_2">USD<text:s/></text:span><text:span text:style-name="T641_3">(£160.33</text:span><text:span text:style-name="T641_4"><text:s/></text:span><text:span text:style-name="T641_5">million<text:s/>GBP)</text:span><text:span text:style-name="T641_6"><text:s/></text:span><text:span text:style-name="T641_7">to<text:s/>investment<text:s/>projects<text:s/>in<text:s/></text:span><text:span text:style-name="T641_8">the<text:s/>5<text:s/>Sahel<text:s/>countries<text:s/>and<text:s/>Senegal</text:span><text:span text:style-name="T641_9"><text:s/>as<text:s/>part<text:s/>of<text:s/></text:span><text:span text:style-name="T641_10">the<text:s/>World<text:s/>Bank’s<text:s/></text:span><text:span text:style-name="T641_11">IDA<text:s/>engagement.<text:s/></text:span><text:span text:style-name="T641_12"><text:s/></text:span><text:span text:style-name="T641_13">Across<text:s/>both<text:s/>SASPP<text:s/>Phase<text:s/>1<text:s/>and<text:s/>Phase<text:s/>2,<text:s/></text:span><text:span text:style-name="T641_14">the<text:s/>UK<text:s/>has<text:s/></text:span><text:span text:style-name="T641_15">provided<text:s/></text:span><text:span text:style-name="T641_16">c.$62.07<text:s/>million<text:s/>USD<text:s/>(</text:span><text:span text:style-name="T641_17">£49</text:span><text:span text:style-name="T641_18">.04<text:s/></text:span><text:span text:style-name="T641_19">million<text:s/></text:span><text:span text:style-name="T641_20">GBP)<text:s/></text:span><text:span text:style-name="T641_21">or<text:s/></text:span><text:span text:style-name="T641_22">30</text:span><text:span text:style-name="T641_23">%<text:s/>of<text:s/>the<text:s/>total<text:s/>allocated<text:s/>funding</text:span><text:span text:style-name="T641_24"><text:s/>to<text:s/>date</text:span><text:span text:style-name="T641_25">.</text:span><text:span text:style-name="T641_26"><text:s text:c="2"/></text:span></text:p>
      <text:p text:style-name="P642"/>
      <text:p text:style-name="P643"><text:span text:style-name="T643_1">During<text:s/>Phase<text:s/>2,<text:s/></text:span><text:span text:style-name="T643_2">$158</text:span><text:span text:style-name="T643_3">.4<text:s/>million<text:s/>USD<text:s/>(</text:span><text:span text:style-name="T643_4">£125.1</text:span><text:span text:style-name="T643_5"><text:s/>million<text:s/>GBP)</text:span><text:span text:style-name="T643_6"><text:s/></text:span><text:span text:style-name="T643_7">funding<text:s/>has<text:s/>been<text:s/>allocated</text:span><text:span text:style-name="T643_8">.<text:s text:c="2"/>This<text:s/>includes<text:s/>$30<text:s/>million<text:s/>USD</text:span><text:span text:style-name="T643_9"><text:s/>(</text:span><text:span text:style-name="T643_10">£23.7<text:s/>million<text:s/>GBP)</text:span><text:span text:style-name="T643_11"><text:s/>to<text:s/>Senegal,<text:s/>with<text:s/>the<text:s/>remainder<text:s/>being<text:s/>spent<text:s/></text:span><text:span text:style-name="T643_12">as<text:s/>follows:<text:s text:c="2"/></text:span></text:p>
      <text:p text:style-name="P644"/>
      <table:table table:style-name="Table20"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77">
          <table:table-cell table:style-name="Cell217">
            <text:p text:style-name="P645"><text:span text:style-name="T645_1">Country</text:span></text:p>
          </table:table-cell>
          <table:table-cell table:style-name="Cell218">
            <text:p text:style-name="P646"><text:span text:style-name="T646_1">Burkina<text:s/>Faso</text:span></text:p>
          </table:table-cell>
          <table:table-cell table:style-name="Cell219">
            <text:p text:style-name="P647"><text:span text:style-name="T647_1">Chad</text:span></text:p>
          </table:table-cell>
          <table:table-cell table:style-name="Cell220">
            <text:p text:style-name="P648"><text:span text:style-name="T648_1">Mali</text:span></text:p>
          </table:table-cell>
          <table:table-cell table:style-name="Cell221">
            <text:p text:style-name="P649"><text:span text:style-name="T649_1">Mauritania</text:span></text:p>
          </table:table-cell>
          <table:table-cell table:style-name="Cell222">
            <text:p text:style-name="P650"><text:span text:style-name="T650_1">Niger</text:span></text:p>
          </table:table-cell>
          <table:table-cell table:style-name="Cell223">
            <text:p text:style-name="P651"><text:span text:style-name="T651_1">Total</text:span></text:p>
          </table:table-cell>
        </table:table-row>
        <table:table-row table:style-name="Row78">
          <table:table-cell table:style-name="Cell224">
            <text:p text:style-name="P652"><text:span text:style-name="T652_1">Amount</text:span></text:p>
            <text:p text:style-name="P653"><text:span text:style-name="T653_1">(USD)</text:span></text:p>
          </table:table-cell>
          <table:table-cell table:style-name="Cell225">
            <text:p text:style-name="P654"><text:span text:style-name="T654_1">$40m</text:span></text:p>
          </table:table-cell>
          <table:table-cell table:style-name="Cell226">
            <text:p text:style-name="P655"><text:span text:style-name="T655_1">$26m</text:span></text:p>
          </table:table-cell>
          <table:table-cell table:style-name="Cell227">
            <text:p text:style-name="P656"><text:span text:style-name="T656_1">$2.4m</text:span></text:p>
          </table:table-cell>
          <table:table-cell table:style-name="Cell228">
            <text:p text:style-name="P657"><text:span text:style-name="T657_1">$30m</text:span></text:p>
          </table:table-cell>
          <table:table-cell table:style-name="Cell229">
            <text:p text:style-name="P658"><text:span text:style-name="T658_1">$30m</text:span></text:p>
          </table:table-cell>
          <table:table-cell table:style-name="Cell230">
            <text:p text:style-name="P659"><text:span text:style-name="T659_1">$1</text:span><text:span text:style-name="T659_2">28</text:span><text:span text:style-name="T659_3">.</text:span><text:span text:style-name="T659_4">4</text:span><text:span text:style-name="T659_5">m</text:span></text:p>
          </table:table-cell>
        </table:table-row>
        <table:table-row table:style-name="Row79">
          <table:table-cell table:style-name="Cell231">
            <text:p text:style-name="P660"><text:span text:style-name="T660_1">Amount<text:s/>(GBP)</text:span></text:p>
          </table:table-cell>
          <table:table-cell table:style-name="Cell232">
            <text:p text:style-name="P661"><text:span text:style-name="T661_1">£31.6m</text:span></text:p>
          </table:table-cell>
          <table:table-cell table:style-name="Cell233">
            <text:p text:style-name="P662"><text:span text:style-name="T662_1">£20.5</text:span><text:span text:style-name="T662_2">m</text:span></text:p>
          </table:table-cell>
          <table:table-cell table:style-name="Cell234">
            <text:p text:style-name="P663"><text:span text:style-name="T663_1">£1.9m</text:span></text:p>
          </table:table-cell>
          <table:table-cell table:style-name="Cell235">
            <text:p text:style-name="P664"><text:span text:style-name="T664_1">£23.7m</text:span></text:p>
          </table:table-cell>
          <table:table-cell table:style-name="Cell236">
            <text:p text:style-name="P665"><text:span text:style-name="T665_1">£23.7m</text:span></text:p>
          </table:table-cell>
          <table:table-cell table:style-name="Cell237">
            <text:p text:style-name="P666"><text:span text:style-name="T666_1">£101.4m</text:span></text:p>
          </table:table-cell>
        </table:table-row>
      </table:table>
      <text:p text:style-name="P667"/>
      <text:p text:style-name="P668"><text:span text:style-name="T668_1">In<text:s/></text:span><text:span text:style-name="T668_2">June<text:s/>2024</text:span><text:span text:style-name="T668_3">,<text:s/></text:span><text:span text:style-name="T668_4">the</text:span><text:span text:style-name="T668_5"><text:s/>SASPP<text:s/>MDTF<text:s/></text:span><text:span text:style-name="T668_6">launched</text:span><text:span text:style-name="T668_7"><text:s/></text:span><text:span text:style-name="T668_8">a<text:s/>new<text:s/></text:span><text:span text:style-name="T668_9">$20<text:s/>million<text:s/>USD<text:s/></text:span><text:span text:style-name="T668_10">operation<text:s/>in<text:s/>Chad<text:s/>and</text:span><text:span text:style-name="T668_11">,</text:span><text:span text:style-name="T668_12"><text:s/></text:span><text:span text:style-name="T668_13">in<text:s/></text:span><text:span text:style-name="T668_14">April<text:s/>2024,<text:s/></text:span><text:span text:style-name="T668_15">approved<text:s/>additional<text:s/>financing<text:s/>of<text:s/>$10<text:s/>million<text:s/></text:span><text:span text:style-name="T668_16">USD<text:s/></text:span><text:span text:style-name="T668_17">in<text:s/>Mauritania.<text:s/></text:span><text:span text:style-name="T668_18"><text:s/></text:span><text:span text:style-name="T668_19">A<text:s/>new<text:s/>operation<text:s/>is<text:s/>planned<text:s/>in<text:s/>Burkina<text:s/>Faso<text:s/>in<text:s/>FY25,<text:s/>with<text:s/>expected<text:s/>contributions<text:s/>from<text:s/>the<text:s/>SASPP<text:s/>MDTF.<text:s/></text:span><text:span text:style-name="T668_20"><text:s/>T</text:span><text:span text:style-name="T668_21">he<text:s/>SASPP<text:s/>leveraged<text:s/>significant<text:s/>IDA<text:s/>financing<text:s/>including<text:s/>US$1,073<text:s/>million<text:s/>in<text:s/>dedicated<text:s/>ASP<text:s/>projects,<text:s/>as<text:s/>well<text:s/>as<text:s/>IDA<text:s/>support<text:s/>through<text:s/>development<text:s/>policy<text:s/>operations<text:s/>supporting<text:s/>ASP<text:s/>reforms</text:span><text:span text:style-name="T668_22">.</text:span><text:span text:style-name="T668_23"><text:s text:c="2"/>Overall,<text:s/>SASPP’s<text:s/>recipient<text:s/>executed<text:s/>activities<text:s/>have<text:s/>focused<text:s/>on<text:s/>financing<text:s/>systems</text:span><text:span text:style-name="T668_24">’</text:span><text:span text:style-name="T668_25"><text:s/>building<text:s/>(social<text:s/>registries,<text:s/>payment<text:s/>systems,<text:s/>early<text:s/>warning<text:s/>systems),<text:s/>institutional<text:s/>arrangements<text:s/>(coordination<text:s/>mechanisms,<text:s/>strategies,<text:s/>triggers,<text:s/>and<text:s/>so<text:s/>on),<text:s/>regular<text:s/>safety<text:s/>net<text:s/>program</text:span><text:span text:style-name="T668_26">me</text:span><text:span text:style-name="T668_27">s<text:s/>and<text:s/>economic<text:s/>inclusion<text:s/>interventions<text:s/>(to<text:s/>increase<text:s/>resilience<text:s/>to<text:s/>climate<text:s/>change),<text:s/></text:span><text:span text:style-name="T668_28">shock<text:s/>response<text:s/>(to<text:s/>address<text:s/>the<text:s/>impacts<text:s/>of<text:s/>climate<text:s/>related<text:s/>shocks,<text:s/>including<text:s/>droughts<text:s/>and<text:s/>floods,<text:s/>and<text:s/>provide<text:s/>support<text:s/>to<text:s/>refugees<text:s/>and<text:s/>host<text:s/>communities),<text:s/>as<text:s/>well<text:s/>as<text:s/>support<text:s/>to<text:s/>ASP<text:s/>financing<text:s/>mechanisms.</text:span></text:p>
      <text:p text:style-name="P669"/>
      <text:p text:style-name="P670"><text:span text:style-name="T670_1">CDP</text:span><text:span text:style-name="T670_2"><text:s/></text:span></text:p>
      <text:p text:style-name="P671"><text:span text:style-name="T671_1">There<text:s/>has<text:s/>been<text:s/>a<text:s/></text:span><text:span text:style-name="T671_2">reduction<text:s/>in<text:s/>the<text:s/>pace<text:s/>of<text:s/>deliverables<text:s/></text:span><text:span text:style-name="T671_3">in<text:s/>the<text:s/>period<text:s/>due<text:s/>to<text:s/>an</text:span><text:span text:style-name="T671_4"><text:s/>unplanned<text:s/>resource<text:s/>change</text:span><text:span text:style-name="T671_5">.</text:span><text:span text:style-name="T671_6"><text:s/></text:span><text:span text:style-name="T671_7">T</text:span><text:span text:style-name="T671_8">he<text:s/>Sahel<text:s/></text:span><text:span text:style-name="T671_9">Team<text:s/>Leader<text:s/></text:span><text:span text:style-name="T671_10">left<text:s/>CDP</text:span><text:span text:style-name="T671_11"><text:s/>in<text:s/>June,</text:span><text:span text:style-name="T671_12"><text:s/>and<text:s/></text:span><text:span text:style-name="T671_13">with<text:s/></text:span><text:span text:style-name="T671_14">no<text:s/>replacement<text:s/>found</text:span><text:span text:style-name="T671_15"><text:s/></text:span><text:span text:style-name="T671_16">to<text:s/></text:span><text:span text:style-name="T671_17">date,<text:s/>a</text:span><text:span text:style-name="T671_18"><text:s/></text:span><text:span text:style-name="T671_19">s</text:span><text:span text:style-name="T671_20">enior<text:s/>staff<text:s/>member<text:s/>at<text:s/>CDP<text:s/>is<text:s/></text:span><text:span text:style-name="T671_21">covering</text:span><text:span text:style-name="T671_22"><text:s/>parts<text:s/>of<text:s/>the<text:s/>role</text:span><text:span text:style-name="T671_23">.</text:span><text:span text:style-name="T671_24"><text:s/></text:span><text:span text:style-name="T671_25"><text:s/></text:span><text:span text:style-name="T671_26">The<text:s/></text:span><text:span text:style-name="T671_27">contract<text:s/>for<text:s/>all<text:s/>of<text:s/></text:span><text:span text:style-name="T671_28">CDP</text:span><text:span text:style-name="T671_29">’s<text:s/>work<text:s/>for<text:s/>the<text:s/>FCDO<text:s/>is<text:s/>held<text:s/>by<text:s/>the<text:s/>FCDO<text:s/>central<text:s/>team.<text:s text:c="2"/></text:span><text:span text:style-name="T671_30">The<text:s/>work<text:s/>on<text:s/>SRP<text:s/></text:span><text:span text:style-name="T671_31">forms<text:s/>a<text:s/>part<text:s/>of<text:s/>this<text:s/></text:span><text:span text:style-name="T671_32">contract<text:s/>but</text:span><text:span text:style-name="T671_33"><text:s/>is<text:s/>invoiced<text:s/>separately</text:span><text:span text:style-name="T671_34"><text:s/>to<text:s/>the<text:s/>Sahel<text:s/>department</text:span><text:span text:style-name="T671_35">.<text:s text:c="2"/></text:span><text:span text:style-name="T671_36">CDP<text:s/>have<text:s/></text:span><text:span text:style-name="T671_37">p</text:span><text:span text:style-name="T671_38">lanned</text:span><text:span text:style-name="T671_39"><text:s/>ac</text:span><text:span text:style-name="T671_40">tivities<text:s/></text:span><text:span text:style-name="T671_41">until<text:s/>the<text:s/>end</text:span><text:span text:style-name="T671_42"><text:s/>January<text:s/>2025</text:span><text:span text:style-name="T671_43"><text:s/>with<text:s/>no<text:s/>further<text:s/>detailed<text:s/>costed<text:s/>plans</text:span><text:span text:style-name="T671_44"><text:s/></text:span><text:span text:style-name="T671_45">in<text:s/>place.</text:span><text:span text:style-name="T671_46"><text:s text:c="2"/></text:span></text:p>
      <text:p text:style-name="P672"/>
      <text:p text:style-name="P673"><text:span text:style-name="T673_1">Recommendation:</text:span><text:span text:style-name="T673_2"><text:s/></text:span><text:span text:style-name="T673_3">CDP<text:s/>should</text:span><text:span text:style-name="T673_4"><text:s/></text:span><text:span text:style-name="T673_5">hold</text:span><text:span text:style-name="T673_6"><text:s/>an<text:s/></text:span><text:span text:style-name="T673_7">advisory<text:s/>group<text:s/>consultation</text:span><text:span text:style-name="T673_8"><text:s/></text:span><text:span text:style-name="T673_9">with<text:s/>key<text:s/></text:span><text:span text:style-name="T673_10">CDP<text:s/></text:span><text:span text:style-name="T673_11">staff<text:s/>and<text:s/>FCDO<text:s/>Sahel<text:s/>advis</text:span><text:span text:style-name="T673_12">e</text:span><text:span text:style-name="T673_13">rs</text:span><text:span text:style-name="T673_14"><text:s/></text:span><text:span text:style-name="T673_15">to<text:s/>revise<text:s/>its<text:s/>approach</text:span><text:span text:style-name="T673_16"><text:s/></text:span><text:span text:style-name="T673_17">and</text:span><text:span text:style-name="T673_18"><text:s/></text:span><text:span text:style-name="T673_19">provide<text:s/></text:span><text:span text:style-name="T673_20">a<text:s/></text:span><text:span text:style-name="T673_21">costed<text:s/>plan</text:span><text:span text:style-name="T673_22"><text:s/></text:span><text:span text:style-name="T673_23">for<text:s/>the<text:s/>length<text:s/>of<text:s/>the<text:s/>programme</text:span><text:span text:style-name="T673_24">,<text:s/></text:span><text:span text:style-name="T673_25">(</text:span><text:span text:style-name="T673_26">which<text:s/>currently<text:s/>is<text:s/>until<text:s/></text:span><text:span text:style-name="T673_27">Ju</text:span><text:span text:style-name="T673_28">ne</text:span><text:span text:style-name="T673_29"><text:s/>2025</text:span><text:span text:style-name="T673_30">)</text:span><text:span text:style-name="T673_31">.<text:s/>This<text:s/>should<text:s/>be<text:s/>finalised</text:span><text:span text:style-name="T673_32"><text:s/></text:span><text:span text:style-name="T673_33">by<text:s/></text:span><text:span text:style-name="T673_34">October<text:s/>2024</text:span><text:span text:style-name="T673_35"><text:s/></text:span><text:span text:style-name="T673_36">for<text:s/>the<text:s/>rest<text:s/>of<text:s/>the<text:s/>financial<text:s/>year</text:span><text:span text:style-name="T673_37">.</text:span><text:span text:style-name="T673_38"><text:s/></text:span><text:span text:style-name="T673_39">The<text:s/>SRP</text:span><text:span text:style-name="T673_40"><text:s/></text:span><text:span text:style-name="T673_41">PRO<text:s/>will</text:span><text:span text:style-name="T673_42"><text:s/>consult<text:s/></text:span><text:span text:style-name="T673_43">p</text:span><text:span text:style-name="T673_44">rocurement<text:s/></text:span><text:span text:style-name="T673_45">colleagues</text:span><text:span text:style-name="T673_46"><text:s/></text:span><text:span text:style-name="T673_47">on<text:s/>future<text:s/>contracts<text:s/>and<text:s/>budgets<text:s/>and<text:s/>with<text:s/>the<text:s/>centrally<text:s/>managed<text:s/>CDP<text:s/>programme<text:s/>SRO<text:s/>and<text:s/>PRO.<text:s/></text:span></text:p>
      <text:p text:style-name="P674"/>
      <text:p text:style-name="P675"/>
      <table:table table:style-name="Table21">
        <table:table-column table:style-name="Column72"/>
        <table:table-column table:style-name="Column73"/>
        <table:table-row table:style-name="Row80">
          <table:table-cell table:style-name="Cell238">
            <text:p text:style-name="P676"><text:span text:style-name="T676_1">Recommendation<text:s/>from<text:s/>AR<text:s/>202</text:span><text:span text:style-name="T676_2">3</text:span></text:p>
          </table:table-cell>
          <table:table-cell table:style-name="Cell239">
            <text:p text:style-name="P677"><text:span text:style-name="T677_1">Update</text:span></text:p>
          </table:table-cell>
        </table:table-row>
        <table:table-row table:style-name="Row81">
          <table:table-cell table:style-name="Cell240">
            <text:p text:style-name="P678"><text:span text:style-name="T678_1">Economy:<text:s/></text:span><text:span text:style-name="T678_2">CDP’s<text:s/>overheads<text:s/>are<text:s/>clearly<text:s/>high,<text:s/>and<text:s/>despite<text:s/>the<text:s/>above<text:s/>justification,<text:s/>it<text:s/>would<text:s/>be<text:s/>useful<text:s/>to<text:s/>understand<text:s/>how<text:s/>much<text:s/>of<text:s/>CDP’s<text:s/>total<text:s/>budget<text:s/>is<text:s/>related<text:s/>to<text:s/>staff<text:s/>costs<text:s/>and<text:s/>how<text:s/>much<text:s/>would<text:s/>be<text:s/>considered<text:s/>overheads<text:s/>that<text:s/>are<text:s/>not<text:s/>related<text:s/>to<text:s/>the<text:s/>programme,<text:s/>but<text:s/>without<text:s/>which<text:s/>the<text:s/>programme<text:s/>would<text:s/>not<text:s/>function.<text:s text:c="3"/></text:span></text:p>
          </table:table-cell>
          <table:table-cell table:style-name="Cell241">
            <text:p text:style-name="P679"><text:span text:style-name="T679_1">Complete</text:span><text:span text:style-name="T679_2"><text:s/>-<text:s/>T</text:span><text:span text:style-name="T679_3">he<text:s/></text:span><text:span text:style-name="T679_4">overhead<text:s/></text:span><text:span text:style-name="T679_5">costs</text:span><text:span text:style-name="T679_6"><text:s/>for<text:s/>CDP<text:s/>cover<text:s/>core<text:s/>team<text:s/>costs<text:s/>necessary<text:s/>for<text:s/>the<text:s/>effective<text:s/>running<text:s/>and<text:s/>management<text:s/>of<text:s/>the<text:s/>project.<text:s/>This<text:s/>includes<text:s/>expenses<text:s/>related<text:s/>to<text:s/>project<text:s/>management,<text:s/>governance,<text:s/>financial<text:s/>oversight,<text:s/>security,<text:s/>and<text:s/>IT<text:s/>support.<text:s/></text:span><text:span text:style-name="T679_7">CDP<text:s/>have<text:s/>provided<text:s/></text:span><text:span text:style-name="T679_8">a<text:s/>clearer<text:s/>breakdown</text:span><text:span text:style-name="T679_9">,<text:s/>which<text:s/>shows<text:s/>a<text:s/>large<text:s/>amount<text:s/>of<text:s/>core<text:s/>staff<text:s/>costs<text:s/>contributing<text:s/>to<text:s/>the<text:s/>overheads.<text:s text:c="2"/></text:span></text:p>
          </table:table-cell>
        </table:table-row>
      </table:table>
      <text:p text:style-name="P680"/>
      <text:p text:style-name="P681"/>
      <text:p text:style-name="P682"><text:span text:style-name="T682_1">G</text:span><text:span text:style-name="T682_2">:<text:s/></text:span><text:span text:style-name="T682_3">MONITORING,<text:s/>EVIDENCE<text:s/>AND<text:s/>LEARNING<text:s/></text:span><text:span text:style-name="T682_4">[1/2<text:s/>-<text:s/>1<text:s/>page]</text:span></text:p>
      <text:p text:style-name="P683"/>
      <text:p text:style-name="P684"><text:span text:style-name="T684_1">Monitoring</text:span></text:p>
      <text:p text:style-name="P685"/>
      <text:p text:style-name="P686"><text:span text:style-name="T686_1">This<text:s/>annual<text:s/>review<text:s/>was<text:s/>conducted<text:s/>by<text:s/>the<text:s/>SRP<text:s/>team<text:s/>(SR</text:span><text:span text:style-name="T686_2">O</text:span><text:span text:style-name="T686_3">,</text:span><text:span text:style-name="T686_4"><text:s/>PRO</text:span><text:span text:style-name="T686_5"><text:s/>and<text:s/>previous<text:s/>PRO</text:span><text:span text:style-name="T686_6">),<text:s/>with<text:s/>inputs<text:s/>from<text:s/>the<text:s/>wider<text:s/>department,<text:s/></text:span><text:span text:style-name="T686_7">p</text:span><text:span text:style-name="T686_8">osts</text:span><text:span text:style-name="T686_9"><text:s/>and<text:s/></text:span><text:span text:style-name="T686_10">other<text:s/>SASPP<text:s/>donors.<text:s/></text:span><text:span text:style-name="T686_11"><text:s/></text:span><text:span text:style-name="T686_12">Through</text:span><text:span text:style-name="T686_13">out</text:span><text:span text:style-name="T686_14"><text:s/>the<text:s/>year<text:s/>the<text:s/>team<text:s/></text:span><text:span text:style-name="T686_15">have<text:s/>held<text:s/></text:span><text:span text:style-name="T686_16">q</text:span><text:span text:style-name="T686_17">uarterly<text:s/>donor<text:s/>meetings</text:span><text:span text:style-name="T686_18">,<text:s/>both</text:span><text:span text:style-name="T686_19"><text:s/>with</text:span><text:span text:style-name="T686_20"><text:s/>and<text:s/>without<text:s/></text:span><text:span text:style-name="T686_21">the<text:s/></text:span><text:span text:style-name="T686_22">World<text:s/>Bank</text:span><text:span text:style-name="T686_23"><text:s/>and<text:s/></text:span><text:span text:style-name="T686_24">have<text:s/></text:span><text:span text:style-name="T686_25">reviewe</text:span><text:span text:style-name="T686_26">d<text:s/></text:span><text:span text:style-name="T686_27">the<text:s/>W</text:span><text:span text:style-name="T686_28">orld<text:s/>Bank’s<text:s/></text:span><text:span text:style-name="T686_29">Annual<text:s/>Report.<text:s text:c="2"/>A<text:s/></text:span><text:span text:style-name="T686_30">donor<text:s/></text:span><text:span text:style-name="T686_31">field<text:s/>visit</text:span><text:span text:style-name="T686_32"><text:s/>to<text:s/>Mauritania<text:s/>is<text:s/>currently<text:s/>planned</text:span><text:span text:style-name="T686_33"><text:s/>with<text:s/>the<text:s/></text:span><text:span text:style-name="T686_34">World</text:span><text:span text:style-name="T686_35"><text:s/>Bank<text:s/></text:span><text:span text:style-name="T686_36">for<text:s/></text:span><text:span text:style-name="T686_37">the<text:s/>end<text:s/>of<text:s/>September<text:s/></text:span><text:span text:style-name="T686_38">/<text:s/>early<text:s/>October<text:s/></text:span><text:span text:style-name="T686_39">2024.</text:span><text:span text:style-name="T686_40"><text:s text:c="2"/></text:span><text:span text:style-name="T686_41">The<text:s/>team<text:s/></text:span><text:span text:style-name="T686_42">have<text:s/>m</text:span><text:span text:style-name="T686_43">onthly<text:s/></text:span><text:span text:style-name="T686_44">catch-up<text:s/></text:span><text:span text:style-name="T686_45">meetings</text:span><text:span text:style-name="T686_46"><text:s/>with<text:s/>CDP</text:span><text:span text:style-name="T686_47">,<text:s/>conduct<text:s/>q</text:span><text:span text:style-name="T686_48">ua</text:span><text:span text:style-name="T686_49">rterly<text:s/></text:span><text:span text:style-name="T686_50">performance<text:s/>assessment<text:s/>frameworks</text:span><text:span text:style-name="T686_51">,</text:span><text:span text:style-name="T686_52"><text:s/>and<text:s/></text:span><text:span text:style-name="T686_53">review<text:s/>q</text:span><text:span text:style-name="T686_54">ua</text:span><text:span text:style-name="T686_55">rterly<text:s/>narrative<text:s/>reports</text:span><text:span text:style-name="T686_56"><text:s/>and</text:span><text:span text:style-name="T686_57"><text:s/>invoice</text:span><text:span text:style-name="T686_58">s</text:span><text:span text:style-name="T686_59">.</text:span><text:span text:style-name="T686_60"><text:s text:c="2"/>Finance<text:s/></text:span><text:span text:style-name="T686_61">forecasts<text:s/>are<text:s/></text:span><text:span text:style-name="T686_62">considered<text:s/>monthly.<text:s text:c="2"/></text:span><text:span text:style-name="T686_63">Bi-weekly<text:s/>meetings<text:s/></text:span><text:span text:style-name="T686_64">are<text:s/>held<text:s/></text:span><text:span text:style-name="T686_65">with<text:s/></text:span><text:span text:style-name="T686_66">the<text:s/></text:span><text:span text:style-name="T686_67">central<text:s/></text:span><text:span text:style-name="T686_68">FCDO<text:s/></text:span><text:span text:style-name="T686_69">CDP<text:s/>contract<text:s/>managers</text:span><text:span text:style-name="T686_70">.</text:span><text:span text:style-name="T686_71"><text:s/></text:span></text:p>
      <text:p text:style-name="P687"/>
      <text:p text:style-name="P688"><text:span text:style-name="T688_1">There<text:s/>are<text:s/>travel<text:s/>restrictions<text:s/>for<text:s/>UK<text:s/>national</text:span><text:span text:style-name="T688_2">s<text:s/>in<text:s/>many<text:s/>countries<text:s/></text:span><text:span text:style-name="T688_3">where</text:span><text:span text:style-name="T688_4"><text:s/></text:span><text:span text:style-name="T688_5">the<text:s/></text:span><text:span text:style-name="T688_6">SRP<text:s/>operates.<text:s/></text:span><text:span text:style-name="T688_7"><text:s/></text:span><text:span text:style-name="T688_8">Currently<text:s/>the<text:s/></text:span><text:span text:style-name="T688_9">FCDO<text:s/>advises<text:s/>against<text:s/>all<text:s/>travel<text:s/></text:span><text:span text:style-name="T688_10">to<text:s/>many<text:s/>parts<text:s/>of<text:s/></text:span><text:span text:style-name="T688_11">the<text:s/>Sahel,<text:s/>with<text:s/>some<text:s/>advice<text:s/>allowing<text:s/></text:span><text:span text:style-name="T688_12">all<text:s/>but<text:s/>essential<text:s/>travel<text:s/></text:span><text:span text:style-name="T688_13">to</text:span><text:span text:style-name="T688_14"><text:s/>particular<text:s/>areas.<text:s/></text:span><text:span text:style-name="T688_15">The<text:s/>instability<text:s/>of<text:s/>the<text:s/>region<text:s/>limits<text:s/>the<text:s/>capacity<text:s/>of<text:s/>FCDO<text:s/>and<text:s/>partners<text:s/>to<text:s/>be<text:s/>able<text:s/>to<text:s/>conduct<text:s/>monitoring<text:s/></text:span><text:span text:style-name="T688_16">field<text:s/></text:span><text:span text:style-name="T688_17">visits<text:s/>and<text:s/>gather<text:s/>feedback<text:s/>from<text:s/>beneficiaries<text:s/>on<text:s/></text:span><text:span text:style-name="T688_18">the<text:s/>impact<text:s/>of<text:s/>the<text:s/>programme<text:s/>and<text:s/>recom</text:span><text:span text:style-name="T688_19">m</text:span><text:span text:style-name="T688_20">endations<text:s/>for<text:s/>improvements.<text:s/></text:span><text:span text:style-name="T688_21">There<text:s/>are<text:s/>continued<text:s/>to<text:s/>be<text:s/>planned<text:s/>visits<text:s/>to<text:s/>the<text:s/></text:span><text:span text:style-name="T688_22">areas<text:s/>of<text:s/>countries<text:s/>which<text:s/>are<text:s/>considered<text:s/>safe</text:span><text:span text:style-name="T688_23">,<text:s/>and<text:s/>it<text:s/>is<text:s/>possible<text:s/>to<text:s/>meet<text:s/>partners<text:s/></text:span><text:span text:style-name="T688_24">in<text:s/>these<text:s/>meetings</text:span><text:span text:style-name="T688_25"><text:s/>which<text:s/>are<text:s/>mainly<text:s/>in<text:s/>the<text:s/>capital<text:s/>cities</text:span><text:span text:style-name="T688_26">.<text:s/></text:span><text:span text:style-name="T688_27">There<text:s/>is<text:s/>a<text:s/>planned<text:s/>visit<text:s/>the<text:s/>Mauritania<text:s/>which<text:s/>will<text:s/>include<text:s/>a<text:s/>visit<text:s/>45<text:s/>kms<text:s/>from<text:s/>the<text:s/>capital<text:s/>city<text:s/>of<text:s/>Nouakchott<text:s/>to<text:s/>meet<text:s/>beneficiaries<text:s/>of<text:s/>the<text:s/>programme.<text:s/></text:span><text:span text:style-name="T688_28">There<text:s/>was<text:s/>a<text:s/>visit<text:s/>to<text:s/>Chad<text:s/>in<text:s/>2023<text:s/>that<text:s/>was<text:s/>also<text:s/>able<text:s/>to<text:s/>meet<text:s/>beneficiaries<text:s/>of<text:s/>the<text:s/>programme.<text:s/></text:span></text:p>
      <text:p text:style-name="P689"/>
      <text:p text:style-name="P690"><text:span text:style-name="T690_1">Evidence<text:s/></text:span><text:span text:style-name="T690_2">and<text:s/>Learning</text:span></text:p>
      <text:p text:style-name="P691"/>
      <text:p text:style-name="P692"><text:span text:style-name="T692_1">World<text:s/>Bank<text:s/>Impact<text:s/>Evaluations<text:s/>have<text:s/>proven<text:s/></text:span><text:span text:style-name="T692_2">strong<text:s/>positive<text:s/>impacts<text:s/></text:span><text:span text:style-name="T692_3">(</text:span><text:span text:style-name="T692_4"><text:a xlink:type="simple" xlink:href="https://documents1.worldbank.org/curated/en/099516009132424144/pdf/IDU11b63f1731eb0f145ca1a29213830a818d094.pdf?_gl=1*tmvquj*_gcl_au*MTc1MDE5OTAzNS4xNzI2NTA4MDI5"><text:span text:style-name="T692_5">SASPP</text:span><text:span text:style-name="T692_6"><text:s/>Annual<text:s/>report<text:s/>2024</text:span></text:a></text:span><text:span text:style-name="T692_7">)<text:s/></text:span><text:span text:style-name="T692_8">in<text:s/>the<text:s/>Sahel<text:s/>such<text:s/>as</text:span><text:span text:style-name="T692_9">:</text:span><text:span text:style-name="T692_10"><text:s/>programme<text:s/>participants’<text:s/>poverty<text:s/>levels,<text:s/>food<text:s/>insecurity,<text:s/></text:span><text:span text:style-name="T692_11">and<text:s/></text:span><text:span text:style-name="T692_12">productivity<text:s/>and<text:s/>resilience</text:span><text:span text:style-name="T692_13">.<text:s text:c="2"/></text:span><text:span text:style-name="T692_14">These<text:s/>are<text:s/></text:span><text:span text:style-name="T692_15">combined<text:s/>with<text:s/>significant<text:s/>broader<text:s/>impacts<text:s/>on<text:s/>the<text:s/>economy,<text:s/>society,<text:s/>and<text:s/>future<text:s/>generations.<text:s/></text:span><text:span text:style-name="T692_16"><text:s/></text:span><text:span text:style-name="T692_17">ASP</text:span><text:span text:style-name="T692_18"><text:s/>programmes<text:s/></text:span><text:span text:style-name="T692_19">also<text:s/></text:span><text:span text:style-name="T692_20">have<text:s/>a<text:s/>substantial<text:s/>impact<text:s/>on<text:s/>the<text:s/>economy</text:span><text:span text:style-name="T692_21">,<text:s/>and<text:s/></text:span><text:span text:style-name="T692_22">in<text:s/>Africa,<text:s/>on<text:s/></text:span><text:span text:style-name="T692_23">average,<text:s/>for<text:s/>every<text:s/>dollar<text:s/>invested,<text:s/>the<text:s/>incomes<text:s/>in<text:s/>the<text:s/>local<text:s/>economy<text:s/>increase<text:s/>by<text:s/>between<text:s/>$1.30<text:s/>to<text:s/>$2.50<text:s/>(+130%<text:s/>to<text:s/>250%).<text:s/>Key<text:s/>evaluations<text:s/>in<text:s/>the<text:s/>Sahel<text:s/>have<text:s/>demonstrated</text:span><text:span text:style-name="T692_24"><text:note text:note-class="footnote"><text:note-citation/><text:note-body><text:p text:style-name="P693"><text:span text:style-name="T693_1"><text:s/></text:span><text:span text:style-name="T693_2"><text:a xlink:type="simple" xlink:href="https://documents1.worldbank.org/curated/en/099516009132424144/pdf/IDU11b63f1731eb0f145ca1a29213830a818d094.pdf?_gl=1*tmvquj*_gcl_au*MTc1MDE5OTAzNS4xNzI2NTA4MDI5"><text:span text:style-name="T693_3">World<text:s/>Bank<text:s/>Document</text:span></text:a></text:span><text:span text:style-name="T693_4"><text:s/></text:span><text:span text:style-name="T693_5">–</text:span><text:span text:style-name="T693_6"><text:s/>SAS</text:span><text:span text:style-name="T693_7">PP<text:s/>Annual<text:s/>Report<text:s/>2024.<text:s/></text:span></text:p></text:note-body></text:note></text:span><text:span text:style-name="T693_8">:<text:s/></text:span></text:p>
      <text:list text:style-name="LS3" xml:id="list60">
        <text:list-item>
          <text:p text:style-name="P694"><text:span text:style-name="T694_1">In<text:s/>Burkina<text:s/>Faso,<text:s/>the<text:s/>share<text:s/>of<text:s/>safety<text:s/>net<text:s/>programme<text:s/>participants<text:s/>who<text:s/>perceive<text:s/>their<text:s/>social<text:s/>status<text:s/>as<text:s/>being<text:s/>above<text:s/>the<text:s/>average<text:s/>was<text:s/>multiplied<text:s/>by<text:s/>2.5.</text:span></text:p>
        </text:list-item>
        <text:list-item>
          <text:p text:style-name="P695"><text:span text:style-name="T695_1">In<text:s/>Mauritania,<text:s/>social<text:s/>safety<text:s/>nets</text:span><text:span text:style-name="T695_2">’</text:span><text:span text:style-name="T695_3"><text:s/>participants<text:s/>engage<text:s/>significantly<text:s/>more<text:s/>in<text:s/>social<text:s/>support<text:s/>and<text:s/>collective<text:s/>action<text:s/>in<text:s/>communities.<text:s/></text:span></text:p>
        </text:list-item>
        <text:list-item>
          <text:p text:style-name="P696"><text:span text:style-name="T696_1">In<text:s/>Niger,<text:s/>when<text:s/>a<text:s/>drought<text:s/>occurred,<text:s/>beneficiary<text:s/>households<text:s/></text:span><text:span text:style-name="T696_2">improved<text:s/>their<text:s/>resilience</text:span><text:span text:style-name="T696_3"><text:s/>by<text:s/></text:span><text:span text:style-name="T696_4">maintain</text:span><text:span text:style-name="T696_5">ing</text:span><text:span text:style-name="T696_6"><text:s/>their<text:s/>consumption<text:s/>levels,<text:s/>in<text:s/>contrast<text:s/>to<text:s/>non-beneficiaries<text:s/>who<text:s/>had<text:s/>to<text:s/>reduce<text:s/>it<text:s/>by<text:s/>24</text:span><text:span text:style-name="T696_7">%.</text:span><text:span text:style-name="T696_8"><text:s text:c="2"/></text:span></text:p>
        </text:list-item>
        <text:list-item>
          <text:p text:style-name="P697"><text:span text:style-name="T697_1">In<text:s/>Mali,<text:s/>social<text:s/>safety<text:s/>nets<text:s/>increased<text:s/>the<text:s/>chances<text:s/>that<text:s/>a<text:s/>teenage<text:s/>girl<text:s/>enrolled<text:s/>in<text:s/>school<text:s/>was<text:s/>able<text:s/>to<text:s/>make<text:s/>it<text:s/>into<text:s/>the<text:s/>next<text:s/>grade</text:span><text:span text:style-name="T697_2"><text:s/>by<text:s/>56%</text:span><text:span text:style-name="T697_3">,<text:s/>improving<text:s/>outcomes<text:s/>for<text:s/>preventing<text:s/>the<text:s/>transfer<text:s/>of<text:s/>intergenerational<text:s/>poverty.</text:span></text:p>
        </text:list-item>
        <text:list-item>
          <text:p text:style-name="P698"><text:span text:style-name="T698_1">In<text:s/>Mali,<text:s/>18<text:s/>months<text:s/>after<text:s/>the<text:s/>end<text:s/>of<text:s/>the<text:s/>safety<text:s/>net<text:s/>programme,<text:s/>participants<text:s/>were<text:s/>57%<text:s/>more<text:s/>likely<text:s/>to<text:s/>save<text:s/>and<text:s/>46%<text:s/>more<text:s/>likely<text:s/>to<text:s/>invest<text:s/>in<text:s/>productive<text:s/>assets<text:s/>than<text:s/>non-participants.</text:span></text:p>
        </text:list-item>
      </text:list>
      <text:p text:style-name="P699"><text:span text:style-name="T699_1">Learning<text:s/>Focus:<text:s/>Adapting<text:s/>operations<text:s/>to<text:s/>fragility<text:s/>and<text:s/>insecurity</text:span></text:p>
      <text:p text:style-name="P700"/>
      <text:p text:style-name="P701"><text:span text:style-name="T701_1">Fragility,<text:s/>conflict,<text:s/>and<text:s/>violence<text:s/>present<text:s/>critical<text:s/>challenges<text:s/>to<text:s/>the<text:s/>effective<text:s/>delivery<text:s/>of<text:s/>adaptive<text:s/>social<text:s/>protection<text:s/>programs,<text:s/>including<text:s/>insecurity<text:s/>and<text:s/>unpredictability,<text:s/>political<text:s/>instability,<text:s/>scarce<text:s/>financial<text:s/>resources,<text:s/>and<text:s/>escalated<text:s/>operational<text:s/>risks<text:s/>and<text:s/>costs.<text:s/>As<text:s/>a<text:s/>result,<text:s/>adapting<text:s/>the<text:s/>design,<text:s/>delivery,<text:s/>and<text:s/>implementation<text:s/>of<text:s/>safety<text:s/>nets<text:s/>to<text:s/>FCV<text:s/>is<text:s/>paramount<text:s/>to<text:s/>ensuring<text:s/>continuous<text:s/>delivery<text:s/>of<text:s/>safety<text:s/>net<text:s/>programs.<text:s/></text:span></text:p>
      <text:p text:style-name="P702"/>
      <text:p text:style-name="P703"><text:span text:style-name="T703_1">During<text:s/>2024,<text:s/>the<text:s/>team<text:s/>advanced<text:s/>in<text:s/>developing<text:s/>a<text:s/>guidebook<text:s/>on<text:s/>ASP<text:s/>operations<text:s/>in<text:s/>FCV<text:s/>contexts<text:s/>in<text:s/>collaboration<text:s/>with<text:s/>the<text:s/>World<text:s/>Bank<text:s/>FCV<text:s/>group.<text:s/>Building<text:s/>on<text:s/>the<text:s/>case<text:s/>studies<text:s/>initiated<text:s/>in<text:s/>FY23<text:s/>and<text:s/>technical<text:s/>discussions<text:s/>with<text:s/>social<text:s/>protection<text:s/>and<text:s/>jobs<text:s/>(SPJ)<text:s/>teams<text:s/>and<text:s/>colleagues<text:s/>from<text:s/>other<text:s/>Global<text:s/>Practices<text:s/>(GPs),<text:s/>the</text:span><text:span text:style-name="T703_2"><text:s/>SASPP<text:s/>team</text:span><text:span text:style-name="T703_3"><text:s/>prepared<text:s/>a<text:s/>draft<text:s/>of<text:s/>the<text:s/>forthcoming<text:s/>guidebook<text:s/>on<text:s/>ASP<text:s/>operations<text:s/>in<text:s/>FCV<text:s/>contexts.<text:s/>A<text:s/>learning<text:s/>series<text:s/>launched<text:s/>for<text:s/>World<text:s/>Bank<text:s/>colleagues<text:s/>working<text:s/>in<text:s/>FCV<text:s/>in<text:s/>Africa,<text:s/>with<text:s/>sessions<text:s/>covering<text:s/>technical<text:s/>and<text:s/>operational<text:s/>topics,<text:s/>such<text:s/>as<text:s/>targeting<text:s/>and<text:s/>third‑party<text:s/>implementation</text:span><text:span text:style-name="T703_4">.<text:s/></text:span></text:p>
      <text:p text:style-name="P704"/>
      <text:list text:style-name="LS19" xml:id="list65">
        <text:list-item>
          <text:p text:style-name="P705"><text:span text:style-name="T705_1">The<text:s/>Jigisemejiri<text:s/>safety<text:s/>net<text:s/>program</text:span><text:span text:style-name="T705_2"><text:s/>(2018-2023)</text:span><text:span text:style-name="T705_3"><text:s/></text:span><text:span text:style-name="T705_4">in<text:s/>Mali<text:s/></text:span><text:span text:style-name="T705_5">adjusted<text:s/>its<text:s/>payment<text:s/>mechanisms<text:s/>to<text:s/>respond<text:s/>to<text:s/>escalating<text:s/>security<text:s/>threats<text:s/>in<text:s/>its<text:s/>central<text:s/>and<text:s/>northern<text:s/>regions.<text:s/>Initially,<text:s/>commercial<text:s/>banks<text:s/>and<text:s/>mobile<text:s/>money<text:s/>operators<text:s/>manually<text:s/>made<text:s/>cash<text:s/>transfers.<text:s/>As<text:s/>worsening<text:s/>security<text:s/>rendered<text:s/>some<text:s/>areas<text:s/>too<text:s/>risky<text:s/>or<text:s/>inaccessible<text:s/>to<text:s/>service<text:s/>providers,<text:s/>the<text:s/>program<text:s/>pivoted<text:s/>to<text:s/>digital<text:s/>payments.<text:s/>In<text:s/>Koulikoro,<text:s/>Mopti,<text:s/>and<text:s/>Timbuktu,<text:s/>the<text:s/>cash‑out<text:s/>modality<text:s/>was<text:s/>mobile<text:s/>money,<text:s/>initially<text:s/>through<text:s/>one<text:s/>operator<text:s/>(Orange<text:s/>Money).<text:s/>Digital<text:s/>payments<text:s/>reduced<text:s/>risks<text:s/>for<text:s/>beneficiaries,<text:s/>as<text:s/>shorter<text:s/>travels<text:s/>to<text:s/>payment<text:s/>sites<text:s/>and<text:s/>waiting<text:s/>times<text:s/>minimized<text:s/>crowding<text:s/>and<text:s/>enhanced<text:s/>security.<text:s/>Beneficiaries<text:s/>also<text:s/>reported<text:s/>feeling<text:s/>safer<text:s/>withdrawing<text:s/>cash<text:s/>in<text:s/>more<text:s/>secure<text:s/>urban<text:s/>locations.<text:s/>However,<text:s/>the<text:s/>digital<text:s/>approach<text:s/>faced<text:s/>challenges,<text:s/>as<text:s/>coverage<text:s/>gaps<text:s/>remained<text:s/>and<text:s/></text:span><text:span text:style-name="T705_6">conflict</text:span><text:span text:style-name="T705_7"><text:s/>destroyed<text:s/>local<text:s/>infrastructure,<text:s/>disrupting<text:s/>services.<text:s/>In<text:s/>areas<text:s/>with<text:s/>no<text:s/>permanent<text:s/>presence<text:s/>from<text:s/>the<text:s/>operator,<text:s/>the<text:s/>program</text:span><text:span text:style-name="T705_8">me</text:span><text:span text:style-name="T705_9"><text:s/>relied<text:s/>on<text:s/>more<text:s/>costly<text:s/>itinerant<text:s/>payment<text:s/>units.<text:s/>The<text:s/>Jigisemejiri<text:s/>program</text:span><text:span text:style-name="T705_10">me</text:span><text:span text:style-name="T705_11"><text:s/>also<text:s/>diversified<text:s/>its<text:s/>payment<text:s/>providers,<text:s/>engaging<text:s/>smaller<text:s/>operators<text:s/>like<text:s/>Sama<text:s/>Money,<text:s/>Wizzal,<text:s/>and<text:s/>Tellia,<text:s/>which<text:s/>offered<text:s/>broad<text:s/>local<text:s/>coverage<text:s/>and<text:s/>enabled<text:s/>delivery<text:s/>under<text:s/>challenging<text:s/>conditions.<text:s text:c="4"/></text:span></text:p>
        </text:list-item>
        <text:list-item>
          <text:p text:style-name="P706"><text:span text:style-name="T706_1">In<text:s/>Burkina<text:s/>Faso,<text:s/>the<text:s/>social<text:s/>registry<text:s/>deployment<text:s/>strategy<text:s/>was<text:s/>adapted<text:s/>to<text:s/>the<text:s/>security<text:s/>situation,<text:s/>limiting<text:s/>access<text:s/>to<text:s/>a<text:s/>large<text:s/>part<text:s/>of<text:s/>the<text:s/>national<text:s/>territory,<text:s/>where<text:s/>needs<text:s/>are<text:s/>typically<text:s/>most<text:s/>acute.<text:s/>The<text:s/>RSU<text:s/>developed<text:s/>a<text:s/>protocol<text:s/>specifically<text:s/>for<text:s/>the<text:s/>social<text:s/>registry’s<text:s/>deployment<text:s/>in<text:s/>these<text:s/>hard‑to‑reach<text:s/>and<text:s/>insecure<text:s/>areas</text:span><text:span text:style-name="T706_2">.<text:s text:c="2"/></text:span><text:span text:style-name="T706_3">This<text:s/>protocol<text:s/>saw</text:span><text:span text:style-name="T706_4"><text:s/>the<text:s/></text:span><text:span text:style-name="T706_5">stipulation<text:s/>that<text:s/>the<text:s/>established<text:s/>manual,<text:s/>tools,<text:s/>and<text:s/>guidelines<text:s/>are<text:s/>strictly<text:s/>followed</text:span><text:span text:style-name="T706_6"><text:s/>when<text:s/>the<text:s/>registry<text:s/>was<text:s/></text:span><text:span text:style-name="T706_7">used<text:s/>by<text:s/></text:span><text:span text:style-name="T706_8">humanitarian<text:s/>actors<text:s/>and<text:s/>the<text:s/>UN<text:s/>agencies</text:span><text:span text:style-name="T706_9">.<text:s/>In<text:s/>addition<text:s/>to<text:s/>the<text:s/>opportunities<text:s/>for<text:s/>geographic<text:s/>expansion,<text:s/>this<text:s/>collaboration<text:s/>has<text:s/>contributed<text:s/>to<text:s/>building<text:s/>trust<text:s/>in<text:s/>the<text:s/>registry<text:s/>among<text:s/>future<text:s/></text:span><text:span text:style-name="T706_10">humanitarian<text:s/>and<text:s/>social<text:s/>protection<text:s/>agency<text:s/></text:span><text:span text:style-name="T706_11">users</text:span><text:span text:style-name="T706_12">.</text:span><text:span text:style-name="T706_13"><text:s/>Discussions<text:s/></text:span><text:span text:style-name="T706_14">on<text:s/>applying<text:s/></text:span><text:span text:style-name="T706_15">the<text:s/>protocol<text:s/>are<text:s/>currently<text:s/>in<text:s/>advanced<text:s/>stages<text:s/>with<text:s/>WFP<text:s/>and<text:s/>UNICEF.<text:s text:c="2"/></text:span></text:p>
        </text:list-item>
      </text:list>
      <text:p text:style-name="P707"><text:span text:style-name="T707_1">ICF</text:span><text:span text:style-name="T707_2"><text:s/>monitoring</text:span></text:p>
      <text:p text:style-name="P708"/>
      <text:p text:style-name="P709"><text:span text:style-name="T709_1">The<text:s/>programme<text:s/>is<text:s/>60%<text:s/>ICF<text:s/>and<text:s/>we<text:s/>have<text:s/>been<text:s/>reporting<text:s/>on<text:s/>ICF<text:s/>results<text:s/>in<text:s/>the<text:s/>22/23<text:s/>and<text:s/>24/25<text:s/>ICF<text:s/>results<text:s/>commission.<text:s/>In<text:s/>24/25<text:s/>we<text:s/>only<text:s/>reported<text:s/>against<text:s/>ICF<text:s/>KPI</text:span><text:span text:style-name="T709_2">1.<text:s/>We<text:s/>are<text:s/>working<text:s/>with<text:s/>the<text:s/>Bank<text:s/>(through<text:s/>STAAR)<text:s/>to<text:s/>identify<text:s/></text:span><text:span text:style-name="T709_3">relevant<text:s/></text:span><text:span text:style-name="T709_4">ICF<text:s/>KPIs<text:s/>to<text:s/>include<text:s/>in<text:s/>the<text:s/>Phase<text:s/>3<text:s/>resu</text:span><text:span text:style-name="T709_5">lts<text:s/>framework.</text:span></text:p>
      <text:p text:style-name="P710"/>
      <text:p text:style-name="P711"/>
      <text:p text:style-name="P712"/>
      <table:table table:style-name="Table22">
        <table:table-column table:style-name="Column74"/>
        <table:table-column table:style-name="Column75"/>
        <table:table-column table:style-name="Column76"/>
        <table:table-column table:style-name="Column77"/>
        <table:table-row table:style-name="Row82">
          <table:table-cell table:style-name="Cell242">
            <text:p text:style-name="P713"><text:span text:style-name="T713_1">Date<text:s/>of<text:s/>last<text:s/>narrative<text:s/>financial<text:s/>report</text:span></text:p>
          </table:table-cell>
          <table:table-cell table:style-name="Cell243">
            <text:p text:style-name="P714"><text:span text:style-name="T714_1">CDP</text:span><text:span text:style-name="T714_2">:</text:span><text:span text:style-name="T714_3"><text:s/>19/</text:span><text:span text:style-name="T714_4">0</text:span><text:span text:style-name="T714_5">7/</text:span><text:span text:style-name="T714_6">20</text:span><text:span text:style-name="T714_7">24</text:span></text:p>
            <text:p text:style-name="P715"/>
            <text:p text:style-name="P716"><text:span text:style-name="T716_1">World<text:s/>Bank</text:span><text:span text:style-name="T716_2">:<text:s/></text:span><text:span text:style-name="T716_3">31/</text:span><text:span text:style-name="T716_4">0</text:span><text:span text:style-name="T716_5">7/</text:span><text:span text:style-name="T716_6">20</text:span><text:span text:style-name="T716_7">24</text:span></text:p>
          </table:table-cell>
          <table:table-cell table:style-name="Cell244">
            <text:p text:style-name="P717"><text:span text:style-name="T717_1">Date<text:s/>of<text:s/>last<text:s/>audited<text:s/>annual<text:s/>statement</text:span></text:p>
          </table:table-cell>
          <table:table-cell table:style-name="Cell245">
            <text:p text:style-name="P718"><text:span text:style-name="T718_1">CDP</text:span><text:span text:style-name="T718_2"><text:s/></text:span><text:span text:style-name="T718_3">(DAI)</text:span><text:span text:style-name="T718_4">:<text:s/></text:span><text:span text:style-name="T718_5">31/12/</text:span><text:span text:style-name="T718_6">20</text:span><text:span text:style-name="T718_7">2</text:span><text:span text:style-name="T718_8">2</text:span></text:p>
            <text:p text:style-name="P719"/>
            <text:p text:style-name="P720"><text:span text:style-name="T720_1">World<text:s/>Bank</text:span><text:span text:style-name="T720_2">:</text:span><text:span text:style-name="T720_3"><text:s/></text:span><text:span text:style-name="T720_4">30/</text:span><text:span text:style-name="T720_5">0</text:span><text:span text:style-name="T720_6">6/</text:span><text:span text:style-name="T720_7">20</text:span><text:span text:style-name="T720_8">23</text:span></text:p>
          </table:table-cell>
        </table:table-row>
      </table:table>
      <text:p text:style-name="P721"/>
      <text:p text:style-name="P722"/>
      <text:p text:style-name="P7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normaltextrun" style:family="text" style:parent-style-name="Default_20_Paragraph_20_Font"/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eop" style:family="text" style:parent-style-name="Default_20_Paragraph_20_Font"/>
    <style:style style:name="Base_20_Para_20_Char" style:display-name="Base Para Char" style:family="text" style:parent-style-name="Default_20_Paragraph_20_Font">
      <style:text-properties fo:color="#000000" style:font-name="Arial" style:font-name-asian="Times New Roman" style:font-name-complex="Arial"/>
    </style:style>
    <style:style style:name="Base_20_Para" style:display-name="Base Para" style:family="paragraph" style:parent-style-name="List_20_Paragraph">
      <style:paragraph-properties style:text-autospace="none" fo:text-align="justify" fo:margin-top="0.318cm" fo:margin-bottom="0cm"/>
      <style:text-properties fo:background-color="#ffffff" fo:color="#000000" fo:font-size="11pt" style:font-size-asian="11pt" style:font-name-complex="Arial" style:font-size-complex="11pt" fo:language-asian="en" fo:country-asian="US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superscript" style:family="text" style:parent-style-name="Default_20_Paragraph_20_Font"/>
    <style:style style:name="No_20_Spacing" style:display-name="No Spacing" style:family="paragraph">
      <style:paragraph-properties fo:line-height="100%" fo:margin-bottom="0cm"/>
      <style:text-properties fo:font-size="11pt" style:font-size-asian="11pt" style:font-size-complex="11pt" fo:language="en" fo:country="US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Level1" style:num-suffix=".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1" text:style-name="List4Level2" style:num-suffix="." text:level="3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1.27cm" fo:text-align="start" text:list-level-position-and-space-mode="label-alignment">
          <style:list-level-label-alignment text:label-followed-by="listtab" fo:margin-left="5.08cm" fo:text-indent="-1.27cm"/>
        </style:list-level-properties>
      </text:list-level-style-number>
      <text:list-level-style-number style:num-format="1" text:style-name="List4Level4" style:num-suffix="." text:level="5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</text:list-level-style-number>
      <text:list-level-style-number style:num-format="1" text:style-name="List4Level5" style:num-suffix="." text:level="6">
        <style:list-level-properties text:space-before="6.35cm" text:min-label-width="1.27cm" fo:text-align="start" text:list-level-position-and-space-mode="label-alignment">
          <style:list-level-label-alignment text:label-followed-by="listtab" fo:margin-left="7.62cm" fo:text-indent="-1.27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1.27cm" fo:text-align="start" text:list-level-position-and-space-mode="label-alignment">
          <style:list-level-label-alignment text:label-followed-by="listtab" fo:margin-left="8.89cm" fo:text-indent="-1.27cm"/>
        </style:list-level-properties>
      </text:list-level-style-number>
      <text:list-level-style-number style:num-format="1" text:style-name="List4Level7" style:num-suffix="." text:level="8">
        <style:list-level-properties text:space-before="8.89cm" text:min-label-width="1.27cm" fo:text-align="start" text:list-level-position-and-space-mode="label-alignment">
          <style:list-level-label-alignment text:label-followed-by="listtab" fo:margin-left="10.16cm" fo:text-indent="-1.27cm"/>
        </style:list-level-properties>
      </text:list-level-style-number>
      <text:list-level-style-number style:num-format="1" text:style-name="List4Level8" style:num-suffix="." text:level="9">
        <style:list-level-properties text:space-before="10.16cm" text:min-label-width="1.27cm" fo:text-align="start" text:list-level-position-and-space-mode="label-alignment">
          <style:list-level-label-alignment text:label-followed-by="listtab" fo:margin-left="11.43cm" fo:text-indent="-1.27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/>
    </style:style>
    <style:style style:name="List24Level8" style:family="text">
      <style:text-properties style:font-name="Wingdings"/>
    </style:style>
    <text:list-style style:name="LS24">
      <text:list-level-style-bullet text:bullet-char="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/>
    </style:style>
    <style:style style:name="List25Level8" style:family="text">
      <style:text-properties style:font-name="Wingdings"/>
    </style:style>
    <text:list-style style:name="LS25">
      <text:list-level-style-bullet text:bullet-char="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/>
    </style:style>
    <style:style style:name="List26Level8" style:family="text">
      <style:text-properties style:font-name="Wingdings"/>
    </style:style>
    <text:list-style style:name="LS26">
      <text:list-level-style-bullet text:bullet-char="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/>
    </style:style>
    <style:style style:name="List27Level8" style:family="text">
      <style:text-properties style:font-name="Wingdings"/>
    </style:style>
    <text:list-style style:name="LS27">
      <text:list-level-style-bullet text:bullet-char="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right"/>
    </style:style>
    <style:style style:name="T3_1" style:family="text"/>
    <style:style style:name="P4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5" style:family="paragraph" style:parent-style-name="Normal"/>
    <style:style style:name="T5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><draw:frame svg:x="0cm" svg:y="0.002cm" svg:width="1.233cm" svg:height="1.233cm" draw:style-name="FR2" text:anchor-type="char" draw:z-index="10"><draw:text-box fo:min-height="1.233cm"><text:p text:style-name="P5"><text:span text:style-name="T5_1">OFFICIAL</text:span></text:p></draw:text-box><svg:desc>OFFICIAL</svg:desc></draw:frame></text:p>
      </style:footer>
    </style:master-page>
    <style:master-page style:name="Endnote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Leah Gaffney</meta:initial-creator>
    <meta:creation-date>2026-08-04T10:06:00</meta:creation-date>
    <dc:creator>Sarah Campbell</dc:creator>
    <dc:date>2026-08-04T10:06:00</dc:date>
    <meta:editing-cycles>2</meta:editing-cycles>
    <meta:document-statistic meta:page-count="27" meta:paragraph-count="194" meta:row-count="690" meta:word-count="14528" meta:character-count="97145" meta:non-whitespace-character-count="82811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68BCB55A41A5624BAB6137F6345CA066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