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&quot;Arial&quot;,sans-serif" svg:font-family="&quot;Arial&quot;,sans-serif" style:font-family-generic="roman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Open Sans Light" svg:font-family="Open Sans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Table1" style:family="table">
      <style:table-properties table:align="left" style:width="17.745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501cm"/>
    </style:style>
    <style:style style:name="Column3" style:family="table-column">
      <style:table-column-properties style:column-width="6.251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line-height="100%" fo:margin-bottom="0cm"/>
    </style:style>
    <style:style style:name="T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text-underline-style="solid" style:text-underline-color="font-color"/>
    </style:style>
    <style:style style:name="T1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text-underline-style="solid" style:text-underline-color="font-color"/>
    </style:style>
    <style:style style:name="T1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text-underline-style="solid" style:text-underline-color="font-color"/>
    </style:style>
    <style:style style:name="T1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text-underline-style="solid" style:text-underline-color="font-color"/>
    </style:style>
    <style:style style:name="T1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text-underline-style="solid" style:text-underline-color="font-color"/>
    </style:style>
    <style:style style:name="Row2" style:family="table-row">
      <style:table-row-properties style:min-row-height="0.75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" style:family="paragraph" style:parent-style-name="Normal">
      <style:paragraph-properties fo:line-height="100%" fo:margin-bottom="0cm"/>
    </style:style>
    <style:style style:name="T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_3" style:family="text" style:parent-style-name="normaltextrun">
      <style:text-properties fo:background-color="#ffffff"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_4" style:family="text" style:parent-style-name="normaltextrun">
      <style:text-properties fo:background-color="#ffffff"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_5" style:family="text" style:parent-style-name="normaltextrun">
      <style:text-properties fo:background-color="#ffffff"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_6" style:family="text" style:parent-style-name="normaltextrun">
      <style:text-properties fo:background-color="#ffffff"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4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6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6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6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6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6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7" style:family="paragraph" style:parent-style-name="Normal">
      <style:paragraph-properties style:page-number="1"/>
    </style:style>
    <style:style style:name="T7_1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P8" style:family="paragraph" style:parent-style-name="Normal">
      <style:text-properties style:font-name="Arial" fo:font-size="12pt" style:font-size-asian="12pt" style:font-name-complex="Arial" style:font-size-complex="12pt" fo:font-weight="bold" style:font-weight-asian="bold"/>
    </style:style>
    <style:style style:name="Table2" style:family="table">
      <style:table-properties table:align="left" style:width="17.54cm" fo:margin-left="0cm"/>
    </style:style>
    <style:style style:name="Column4" style:family="table-column">
      <style:table-column-properties style:column-width="3.646cm"/>
    </style:style>
    <style:style style:name="Column5" style:family="table-column">
      <style:table-column-properties style:column-width="1.752cm"/>
    </style:style>
    <style:style style:name="Column6" style:family="table-column">
      <style:table-column-properties style:column-width="1.697cm"/>
    </style:style>
    <style:style style:name="Column7" style:family="table-column">
      <style:table-column-properties style:column-width="1.739cm"/>
    </style:style>
    <style:style style:name="Column8" style:family="table-column">
      <style:table-column-properties style:column-width="1.67cm"/>
    </style:style>
    <style:style style:name="Column9" style:family="table-column">
      <style:table-column-properties style:column-width="1.164cm"/>
    </style:style>
    <style:style style:name="Column10" style:family="table-column">
      <style:table-column-properties style:column-width="1.184cm"/>
    </style:style>
    <style:style style:name="Column11" style:family="table-column">
      <style:table-column-properties style:column-width="1.356cm"/>
    </style:style>
    <style:style style:name="Column12" style:family="table-column">
      <style:table-column-properties style:column-width="1.692cm"/>
    </style:style>
    <style:style style:name="Column13" style:family="table-column">
      <style:table-column-properties style:column-width="1.64cm"/>
    </style:style>
    <style:style style:name="Row4" style:family="table-row">
      <style:table-row-properties style:min-row-height="1.244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1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2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3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" style:family="table-row">
      <style:table-row-properties style:min-row-height="0.529cm"/>
    </style:style>
    <style:style style:name="Cell1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39" style:family="paragraph" style:parent-style-name="Normal">
      <style:text-properties style:font-name="Arial" fo:font-size="12pt" style:font-size-asian="12pt" style:font-name-complex="Arial" style:font-size-complex="12pt" fo:font-weight="bold" style:font-weight-asian="bold"/>
    </style:style>
    <style:style style:name="Table3" style:family="table">
      <style:table-properties table:align="left" style:width="17.754cm" fo:margin-left="-0.009cm"/>
    </style:style>
    <style:style style:name="Column14" style:family="table-column">
      <style:table-column-properties style:column-width="7.001cm"/>
    </style:style>
    <style:style style:name="Column15" style:family="table-column">
      <style:table-column-properties style:column-width="10.753cm"/>
    </style:style>
    <style:style style:name="Row7" style:family="table-row">
      <style:table-row-properties style:min-row-height="0.626cm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T43_3" style:family="text">
      <style:text-properties fo:color="#c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44" style:family="paragraph" style:parent-style-name="Normal">
      <style:paragraph-properties fo:keep-with-next="always"/>
      <style:text-properties style:font-name="Arial" fo:font-size="12pt" style:font-size-asian="12pt" style:font-name-complex="Arial" style:font-size-complex="12pt"/>
    </style:style>
    <style:style style:name="P45" style:family="paragraph" style:parent-style-name="Heading_20_2">
      <style:paragraph-properties fo:background-color="#d9e2f3" fo:line-height="100%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45_1" style:family="text">
      <style:text-properties fo:color="#000000"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P46" style:family="paragraph" style:parent-style-name="Normal">
      <style:text-properties style:font-name="Arial" fo:font-size="12pt" style:font-size-asian="12pt" style:font-name-complex="Arial" style:font-size-complex="12pt" fo:font-weight="bold" style:font-weight-asian="bold"/>
    </style:style>
    <style:style style:name="P47" style:family="paragraph" style:parent-style-name="Normal"/>
    <style:style style:name="T47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47_2" style:family="text">
      <style:text-properties style:font-name="Arial" fo:font-size="12pt" style:font-size-asian="12pt" style:font-name-complex="Arial" style:font-size-complex="12pt" fo:language="en" fo:country="US"/>
    </style:style>
    <style:style style:name="P48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US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Arial" fo:font-size="12pt" style:font-name-asian="Calibri" style:font-size-asian="12pt" style:font-name-complex="Arial" style:font-size-complex="12pt"/>
    </style:style>
    <style:style style:name="T49_2" style:family="text">
      <style:text-properties style:font-name="Arial" fo:font-size="12pt" style:font-name-asian="Calibri" style:font-size-asian="12pt" style:font-name-complex="Arial" style:font-size-complex="12pt"/>
    </style:style>
    <style:style style:name="T49_3" style:family="text">
      <style:text-properties style:font-name="Arial" fo:font-size="12pt" style:font-name-asian="Calibri" style:font-size-asian="12pt" style:font-name-complex="Arial" style:font-size-complex="12pt"/>
    </style:style>
    <style:style style:name="T49_4" style:family="text">
      <style:text-properties style:font-name="Arial" fo:font-size="12pt" style:font-name-asian="Calibri" style:font-size-asian="12pt" style:font-name-complex="Arial" style:font-size-complex="12pt"/>
    </style:style>
    <style:style style:name="T49_5" style:family="text">
      <style:text-properties style:font-name="Arial" fo:font-size="12pt" style:font-name-asian="Calibri" style:font-size-asian="12pt" style:font-name-complex="Arial" style:font-size-complex="12pt"/>
    </style:style>
    <style:style style:name="T49_6" style:family="text">
      <style:text-properties style:font-name="Arial" fo:font-size="12pt" style:font-name-asian="Calibri" style:font-size-asian="12pt" style:font-name-complex="Arial" style:font-size-complex="12pt"/>
    </style:style>
    <style:style style:name="T49_7" style:family="text">
      <style:text-properties style:font-name="Arial" fo:font-size="12pt" style:font-name-asian="Calibri" style:font-size-asian="12pt" style:font-name-complex="Arial" style:font-size-complex="12pt"/>
    </style:style>
    <style:style style:name="T49_8" style:family="text">
      <style:text-properties style:font-name="Arial" fo:font-size="12pt" style:font-name-asian="Calibri" style:font-size-asian="12pt" style:font-name-complex="Arial" style:font-size-complex="12pt"/>
    </style:style>
    <style:style style:name="T49_9" style:family="text">
      <style:text-properties style:font-name="Arial" fo:font-size="12pt" style:font-name-asian="Calibri" style:font-size-asian="12pt" style:font-name-complex="Arial" style:font-size-complex="12pt"/>
    </style:style>
    <style:style style:name="T49_10" style:family="text">
      <style:text-properties style:font-name="Arial" fo:font-size="12pt" style:font-name-asian="Calibri" style:font-size-asian="12pt" style:font-name-complex="Arial" style:font-size-complex="12pt"/>
    </style:style>
    <style:style style:name="T49_11" style:family="text">
      <style:text-properties style:font-name="Arial" fo:font-size="12pt" style:font-name-asian="Calibri" style:font-size-asian="12pt" style:font-name-complex="Arial" style:font-size-complex="12pt"/>
    </style:style>
    <style:style style:name="P50" style:family="paragraph" style:parent-style-name="Normal">
      <style:paragraph-properties fo:text-align="justify"/>
      <style:text-properties style:font-name="Arial" fo:font-size="12pt" style:font-name-asian="Calibri" style:font-size-asian="12pt" style:font-name-complex="Arial" style:font-size-complex="12pt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2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3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4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5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6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7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8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9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10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11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12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13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14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15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16" style:family="text">
      <style:text-properties fo:color="#000000" style:font-name="Arial" fo:font-size="12pt" style:font-name-asian="Calibri" style:font-size-asian="12pt" style:font-name-complex="Arial" style:font-size-complex="12pt"/>
    </style:style>
    <style:style style:name="T51_17" style:family="text">
      <style:text-properties style:font-name="Arial" fo:font-size="12pt" style:font-name-asian="Calibri" style:font-size-asian="12pt" style:font-name-complex="Arial" style:font-size-complex="12pt"/>
    </style:style>
    <style:style style:name="T51_18" style:family="text">
      <style:text-properties style:font-name="Arial" fo:font-size="12pt" style:font-name-asian="Calibri" style:font-size-asian="12pt" style:font-name-complex="Arial" style:font-size-complex="12pt"/>
    </style:style>
    <style:style style:name="T51_19" style:family="text">
      <style:text-properties style:font-name="Arial" fo:font-size="12pt" style:font-name-asian="Calibri" style:font-size-asian="12pt" style:font-name-complex="Arial" style:font-size-complex="12pt"/>
    </style:style>
    <style:style style:name="T51_20" style:family="text">
      <style:text-properties style:font-name="Arial" fo:font-size="12pt" style:font-name-asian="Calibri" style:font-size-asian="12pt" style:font-name-complex="Arial" style:font-size-complex="12pt"/>
    </style:style>
    <style:style style:name="T51_21" style:family="text">
      <style:text-properties style:font-name="Arial" fo:font-size="12pt" style:font-name-asian="Calibri" style:font-size-asian="12pt" style:font-name-complex="Arial" style:font-size-complex="12pt"/>
    </style:style>
    <style:style style:name="T51_22" style:family="text">
      <style:text-properties style:font-name="Arial" fo:font-size="12pt" style:font-name-asian="Calibri" style:font-size-asian="12pt" style:font-name-complex="Arial" style:font-size-complex="12pt"/>
    </style:style>
    <style:style style:name="T51_23" style:family="text">
      <style:text-properties style:font-name="Arial" fo:font-size="12pt" style:font-name-asian="Calibri" style:font-size-asian="12pt" style:font-name-complex="Arial" style:font-size-complex="12pt"/>
    </style:style>
    <style:style style:name="T51_24" style:family="text">
      <style:text-properties style:font-name="Arial" fo:font-size="12pt" style:font-name-asian="Calibri" style:font-size-asian="12pt" style:font-name-complex="Arial" style:font-size-complex="12pt"/>
    </style:style>
    <style:style style:name="T51_25" style:family="text">
      <style:text-properties style:font-name="Arial" fo:font-size="12pt" style:font-name-asian="Calibri" style:font-size-asian="12pt" style:font-name-complex="Arial" style:font-size-complex="12pt"/>
    </style:style>
    <style:style style:name="T51_26" style:family="text">
      <style:text-properties style:font-name="Arial" fo:font-size="12pt" style:font-name-asian="Calibri" style:font-size-asian="12pt" style:font-name-complex="Arial" style:font-size-complex="12pt"/>
    </style:style>
    <style:style style:name="T51_27" style:family="text">
      <style:text-properties style:font-name="Arial" fo:font-size="12pt" style:font-name-asian="Calibri" style:font-size-asian="12pt" style:font-name-complex="Arial" style:font-size-complex="12pt"/>
    </style:style>
    <style:style style:name="T51_28" style:family="text">
      <style:text-properties style:font-name="Arial" fo:font-size="12pt" style:font-name-asian="Calibri" style:font-size-asian="12pt" style:font-name-complex="Arial" style:font-size-complex="12pt"/>
    </style:style>
    <style:style style:name="T51_29" style:family="text">
      <style:text-properties style:font-name="Arial" fo:font-size="12pt" style:font-name-asian="Calibri" style:font-size-asian="12pt" style:font-name-complex="Arial" style:font-size-complex="12pt"/>
    </style:style>
    <style:style style:name="T51_30" style:family="text">
      <style:text-properties style:font-name="Arial" fo:font-size="12pt" style:font-name-asian="Calibri" style:font-size-asian="12pt" style:font-name-complex="Arial" style:font-size-complex="12pt"/>
    </style:style>
    <style:style style:name="T51_31" style:family="text">
      <style:text-properties style:font-name="Arial" fo:font-size="12pt" style:font-name-asian="Calibri" style:font-size-asian="12pt" style:font-name-complex="Arial" style:font-size-complex="12pt"/>
    </style:style>
    <style:style style:name="T51_32" style:family="text">
      <style:text-properties style:font-name="Arial" fo:font-size="12pt" style:font-name-asian="Calibri" style:font-size-asian="12pt" style:font-name-complex="Arial" style:font-size-complex="12pt"/>
    </style:style>
    <style:style style:name="T51_33" style:family="text">
      <style:text-properties style:font-name="Arial" fo:font-size="12pt" style:font-name-asian="Calibri" style:font-size-asian="12pt" style:font-name-complex="Arial" style:font-size-complex="12pt"/>
    </style:style>
    <style:style style:name="T51_34" style:family="text">
      <style:text-properties style:font-name="Arial" fo:font-size="12pt" style:font-name-asian="Calibri" style:font-size-asian="12pt" style:font-name-complex="Arial" style:font-size-complex="12pt"/>
    </style:style>
    <style:style style:name="T51_35" style:family="text">
      <style:text-properties style:font-name="Arial" fo:font-size="12pt" style:font-name-asian="Calibri" style:font-size-asian="12pt" style:font-name-complex="Arial" style:font-size-complex="12pt"/>
    </style:style>
    <style:style style:name="T51_36" style:family="text">
      <style:text-properties style:font-name="Arial" fo:font-size="12pt" style:font-name-asian="Calibri" style:font-size-asian="12pt" style:font-name-complex="Arial" style:font-size-complex="12pt"/>
    </style:style>
    <style:style style:name="T51_37" style:family="text">
      <style:text-properties style:font-name="Arial" fo:font-size="12pt" style:font-name-asian="Calibri" style:font-size-asian="12pt" style:font-name-complex="Arial" style:font-size-complex="12pt"/>
    </style:style>
    <style:style style:name="T51_38" style:family="text">
      <style:text-properties style:font-name="Arial" fo:font-size="12pt" style:font-name-asian="Calibri" style:font-size-asian="12pt" style:font-name-complex="Arial" style:font-size-complex="12pt"/>
    </style:style>
    <style:style style:name="T51_39" style:family="text">
      <style:text-properties style:font-name="Arial" fo:font-size="12pt" style:font-name-asian="Calibri" style:font-size-asian="12pt" style:font-name-complex="Arial" style:font-size-complex="12pt"/>
    </style:style>
    <style:style style:name="T51_40" style:family="text">
      <style:text-properties style:font-name="Arial" fo:font-size="12pt" style:font-name-asian="Calibri" style:font-size-asian="12pt" style:font-name-complex="Arial" style:font-size-complex="12pt"/>
    </style:style>
    <style:style style:name="T51_41" style:family="text">
      <style:text-properties style:font-name="Arial" fo:font-size="12pt" style:font-name-asian="Calibri" style:font-size-asian="12pt" style:font-name-complex="Arial" style:font-size-complex="12pt"/>
    </style:style>
    <style:style style:name="T51_42" style:family="text">
      <style:text-properties style:font-name="Arial" fo:font-size="12pt" style:font-name-asian="Calibri" style:font-size-asian="12pt" style:font-name-complex="Arial" style:font-size-complex="12pt"/>
    </style:style>
    <style:style style:name="T51_43" style:family="text">
      <style:text-properties style:font-name="Arial" fo:font-size="12pt" style:font-name-asian="Calibri" style:font-size-asian="12pt" style:font-name-complex="Arial" style:font-size-complex="12pt"/>
    </style:style>
    <style:style style:name="T51_44" style:family="text">
      <style:text-properties style:font-name="Arial" fo:font-size="12pt" style:font-name-asian="Calibri" style:font-size-asian="12pt" style:font-name-complex="Arial" style:font-size-complex="12pt"/>
    </style:style>
    <style:style style:name="T51_45" style:family="text">
      <style:text-properties style:font-name="Arial" fo:font-size="12pt" style:font-name-asian="Calibri" style:font-size-asian="12pt" style:font-name-complex="Arial" style:font-size-complex="12pt"/>
    </style:style>
    <style:style style:name="P52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54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US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Arial" fo:font-size="12pt" style:font-size-asian="12pt" style:font-name-complex="Arial" style:font-size-complex="12pt" fo:language="en" fo:country="US"/>
    </style:style>
    <style:style style:name="T55_2" style:family="text">
      <style:text-properties style:font-name="Arial" fo:font-size="12pt" style:font-size-asian="12pt" style:font-name-complex="Arial" style:font-size-complex="12pt" fo:language="en" fo:country="US"/>
    </style:style>
    <style:style style:name="T55_3" style:family="text">
      <style:text-properties style:font-name="Arial" fo:font-size="12pt" style:font-size-asian="12pt" style:font-name-complex="Arial" style:font-size-complex="12pt" fo:language="en" fo:country="US"/>
    </style:style>
    <style:style style:name="T55_4" style:family="text">
      <style:text-properties style:font-name="Arial" fo:font-size="12pt" style:font-size-asian="12pt" style:font-name-complex="Arial" style:font-size-complex="12pt" fo:language="en" fo:country="US"/>
    </style:style>
    <style:style style:name="T55_5" style:family="text">
      <style:text-properties style:font-name="Arial" fo:font-size="12pt" style:font-size-asian="12pt" style:font-name-complex="Arial" style:font-size-complex="12pt" fo:language="en" fo:country="US"/>
    </style:style>
    <style:style style:name="T55_6" style:family="text">
      <style:text-properties style:font-name="Arial" fo:font-size="12pt" style:font-size-asian="12pt" style:font-name-complex="Arial" style:font-size-complex="12pt" fo:language="en" fo:country="US"/>
    </style:style>
    <style:style style:name="T55_7" style:family="text">
      <style:text-properties style:font-name="Arial" fo:font-size="12pt" style:font-size-asian="12pt" style:font-name-complex="Arial" style:font-size-complex="12pt" fo:language="en" fo:country="US"/>
    </style:style>
    <style:style style:name="T55_8" style:family="text">
      <style:text-properties style:font-name="Arial" fo:font-size="12pt" style:font-size-asian="12pt" style:font-name-complex="Arial" style:font-size-complex="12pt" fo:language="en" fo:country="US"/>
    </style:style>
    <style:style style:name="T55_9" style:family="text">
      <style:text-properties style:font-name="Arial" fo:font-size="12pt" style:font-size-asian="12pt" style:font-name-complex="Arial" style:font-size-complex="12pt" fo:language="en" fo:country="US"/>
    </style:style>
    <style:style style:name="T55_10" style:family="text">
      <style:text-properties style:font-name="Arial" fo:font-size="12pt" style:font-size-asian="12pt" style:font-name-complex="Arial" style:font-size-complex="12pt" fo:language="en" fo:country="US"/>
    </style:style>
    <style:style style:name="T55_11" style:family="text">
      <style:text-properties style:font-name="Arial" fo:font-size="12pt" style:font-size-asian="12pt" style:font-name-complex="Arial" style:font-size-complex="12pt" fo:language="en" fo:country="US"/>
    </style:style>
    <style:style style:name="T55_12" style:family="text">
      <style:text-properties style:font-name="Arial" fo:font-size="12pt" style:font-size-asian="12pt" style:font-name-complex="Arial" style:font-size-complex="12pt" fo:language="en" fo:country="US"/>
    </style:style>
    <style:style style:name="T55_13" style:family="text">
      <style:text-properties style:font-name="Arial" fo:font-size="12pt" style:font-size-asian="12pt" style:font-name-complex="Arial" style:font-size-complex="12pt" fo:language="en" fo:country="US"/>
    </style:style>
    <style:style style:name="T55_14" style:family="text">
      <style:text-properties style:font-name="Arial" fo:font-size="12pt" style:font-size-asian="12pt" style:font-name-complex="Arial" style:font-size-complex="12pt" fo:language="en" fo:country="US"/>
    </style:style>
    <style:style style:name="T55_15" style:family="text">
      <style:text-properties style:font-name="Arial" fo:font-size="12pt" style:font-size-asian="12pt" style:font-name-complex="Arial" style:font-size-complex="12pt" fo:language="en" fo:country="US"/>
    </style:style>
    <style:style style:name="T55_16" style:family="text">
      <style:text-properties style:font-name="Arial" fo:font-size="12pt" style:font-size-asian="12pt" style:font-name-complex="Arial" style:font-size-complex="12pt" fo:language="en" fo:country="US"/>
    </style:style>
    <style:style style:name="T55_17" style:family="text">
      <style:text-properties style:font-name="Arial" fo:font-size="12pt" style:font-size-asian="12pt" style:font-name-complex="Arial" style:font-size-complex="12pt" fo:language="en" fo:country="US"/>
    </style:style>
    <style:style style:name="T55_18" style:family="text">
      <style:text-properties style:font-name="Arial" fo:font-size="12pt" style:font-size-asian="12pt" style:font-name-complex="Arial" style:font-size-complex="12pt" fo:language="en" fo:country="US"/>
    </style:style>
    <style:style style:name="T55_19" style:family="text">
      <style:text-properties style:font-name="Arial" fo:font-size="12pt" style:font-size-asian="12pt" style:font-name-complex="Arial" style:font-size-complex="12pt" fo:language="en" fo:country="US"/>
    </style:style>
    <style:style style:name="P56" style:family="paragraph" style:parent-style-name="Normal">
      <style:text-properties style:font-name="Arial" fo:font-size="12pt" style:font-size-asian="12pt" style:font-name-complex="Arial" style:font-size-complex="12pt" fo:language="en" fo:country="US"/>
    </style:style>
    <style:style style:name="Table4" style:family="table">
      <style:table-properties table:align="left" style:width="16.441cm" fo:margin-left="0cm"/>
    </style:style>
    <style:style style:name="Column16" style:family="table-column">
      <style:table-column-properties style:column-width="11.758cm"/>
    </style:style>
    <style:style style:name="Column17" style:family="table-column">
      <style:table-column-properties style:column-width="2.54cm"/>
    </style:style>
    <style:style style:name="Column18" style:family="table-column">
      <style:table-column-properties style:column-width="2.143cm"/>
    </style:style>
    <style:style style:name="Row9" style:family="table-row">
      <style:table-row-properties style:min-row-height="0.908cm"/>
    </style:style>
    <style:style style:name="Cell41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57" style:family="paragraph" style:parent-style-name="Normal">
      <style:paragraph-properties fo:line-height="100%" fo:margin-bottom="0cm"/>
    </style:style>
    <style:style style:name="T5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Cell4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58" style:family="paragraph" style:parent-style-name="Normal">
      <style:paragraph-properties fo:line-height="100%" fo:margin-bottom="0cm"/>
    </style:style>
    <style:style style:name="T5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Cell43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59" style:family="paragraph" style:parent-style-name="Normal">
      <style:paragraph-properties fo:line-height="100%" fo:margin-bottom="0cm"/>
    </style:style>
    <style:style style:name="T5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Row10" style:family="table-row">
      <style:table-row-properties style:min-row-height="1.101cm"/>
    </style:style>
    <style:style style:name="Cell4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0" style:family="paragraph" style:parent-style-name="Normal">
      <style:paragraph-properties fo:line-height="100%" fo:margin-bottom="0cm"/>
    </style:style>
    <style:style style:name="T6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/>
    </style:style>
    <style:style style:name="T6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Cell45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1" style:family="paragraph" style:parent-style-name="Normal">
      <style:paragraph-properties fo:line-height="100%" fo:margin-bottom="0cm"/>
    </style:style>
    <style:style style:name="T6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T61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T61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Cell4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2" style:family="paragraph" style:parent-style-name="Normal">
      <style:paragraph-properties fo:line-height="100%" fo:margin-bottom="0cm"/>
    </style:style>
    <style:style style:name="T6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Row11" style:family="table-row"/>
    <style:style style:name="Cell47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3" style:family="paragraph" style:parent-style-name="Normal">
      <style:paragraph-properties fo:line-height="100%" fo:margin-bottom="0cm"/>
    </style:style>
    <style:style style:name="T6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T63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Cell48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4" style:family="paragraph" style:parent-style-name="Normal">
      <style:paragraph-properties fo:line-height="100%" fo:margin-bottom="0cm"/>
    </style:style>
    <style:style style:name="T6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T6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T64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Cell49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5" style:family="paragraph" style:parent-style-name="Normal">
      <style:paragraph-properties fo:line-height="100%" fo:margin-bottom="0cm"/>
    </style:style>
    <style:style style:name="T6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Row12" style:family="table-row"/>
    <style:style style:name="Cell5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6" style:family="paragraph" style:parent-style-name="Normal">
      <style:paragraph-properties fo:line-height="100%" fo:margin-bottom="0cm"/>
    </style:style>
    <style:style style:name="T6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/>
    </style:style>
    <style:style style:name="T66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Cell51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7" style:family="paragraph" style:parent-style-name="Normal">
      <style:paragraph-properties fo:line-height="100%" fo:margin-bottom="0cm"/>
    </style:style>
    <style:style style:name="T6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T6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Cell5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8" style:family="paragraph" style:parent-style-name="Normal">
      <style:paragraph-properties fo:line-height="100%" fo:margin-bottom="0cm"/>
    </style:style>
    <style:style style:name="T6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/>
    </style:style>
    <style:style style:name="Row13" style:family="table-row"/>
    <style:style style:name="Cell53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69" style:family="paragraph" style:parent-style-name="Normal">
      <style:paragraph-properties fo:line-height="100%" fo:margin-bottom="0cm"/>
    </style:style>
    <style:style style:name="T6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/>
    </style:style>
    <style:style style:name="Cell5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70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/>
    </style:style>
    <style:style style:name="Cell55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71" style:family="paragraph" style:parent-style-name="Normal">
      <style:paragraph-properties fo:line-height="100%" fo:margin-bottom="0cm"/>
    </style:style>
    <style:style style:name="T7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P72" style:family="paragraph" style:parent-style-name="Normal">
      <style:text-properties style:font-name="Arial" fo:font-size="12pt" style:font-size-asian="12pt" style:font-name-complex="Arial" style:font-size-complex="12pt" fo:language="en" fo:country="US"/>
    </style:style>
    <style:style style:name="P73" style:family="paragraph" style:parent-style-name="Normal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text-underline-style="solid" style:text-underline-color="font-color"/>
    </style:style>
    <style:style style:name="T74_2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 style:text-underline-style="solid" style:text-underline-color="font-color"/>
    </style:style>
    <style:style style:name="T74_3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text-underline-style="solid" style:text-underline-color="font-color"/>
    </style:style>
    <style:style style:name="T74_4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 style:text-underline-style="solid" style:text-underline-color="font-color"/>
    </style:style>
    <style:style style:name="T74_5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 style:text-underline-style="solid" style:text-underline-color="font-color"/>
    </style:style>
    <style:style style:name="T74_6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 style:text-underline-style="solid" style:text-underline-color="font-color"/>
    </style:style>
    <style:style style:name="T74_7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 style:text-underline-style="solid" style:text-underline-color="font-color"/>
    </style:style>
    <style:style style:name="T74_8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 style:text-underline-style="solid" style:text-underline-color="font-color"/>
    </style:style>
    <style:style style:name="T74_9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text-underline-style="solid" style:text-underline-color="font-color"/>
    </style:style>
    <style:style style:name="T74_10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text-underline-style="solid" style:text-underline-color="font-color"/>
    </style:style>
    <style:style style:name="P7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/>
    </style:style>
    <style:style style:name="T76_2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76_3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76_4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76_5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76_6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/>
    </style:style>
    <style:style style:name="T76_7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/>
    </style:style>
    <style:style style:name="T76_8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/>
    </style:style>
    <style:style style:name="T76_9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76_10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76_1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76_12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76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1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1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1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1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1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1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2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76_30" style:family="text">
      <style:text-properties style:font-name="Arial" fo:font-size="12pt" style:font-name-asian="Arial" style:font-size-asian="12pt" style:font-name-complex="Arial" style:font-size-complex="12pt"/>
    </style:style>
    <style:style style:name="T76_31" style:family="text">
      <style:text-properties style:font-name="Arial" fo:font-size="12pt" style:font-name-asian="Arial" style:font-size-asian="12pt" style:font-name-complex="Arial" style:font-size-complex="12pt"/>
    </style:style>
    <style:style style:name="T76_32" style:family="text">
      <style:text-properties style:font-name="Arial" fo:font-size="12pt" style:font-name-asian="Arial" style:font-size-asian="12pt" style:font-name-complex="Arial" style:font-size-complex="12pt"/>
    </style:style>
    <style:style style:name="T76_33" style:family="text">
      <style:text-properties style:font-name="Arial" fo:font-size="12pt" style:font-name-asian="Arial" style:font-size-asian="12pt" style:font-name-complex="Arial" style:font-size-complex="12pt"/>
    </style:style>
    <style:style style:name="T76_34" style:family="text">
      <style:text-properties style:font-name="Arial" fo:font-size="12pt" style:font-name-asian="Arial" style:font-size-asian="12pt" style:font-name-complex="Arial" style:font-size-complex="12pt"/>
    </style:style>
    <style:style style:name="T76_35" style:family="text">
      <style:text-properties style:font-name="Arial" fo:font-size="12pt" style:font-name-asian="Arial" style:font-size-asian="12pt" style:font-name-complex="Arial" style:font-size-complex="12pt"/>
    </style:style>
    <style:style style:name="T76_36" style:family="text">
      <style:text-properties style:font-name="Arial" fo:font-size="12pt" style:font-name-asian="Arial" style:font-size-asian="12pt" style:font-name-complex="Arial" style:font-size-complex="12pt"/>
    </style:style>
    <style:style style:name="T76_37" style:family="text">
      <style:text-properties style:font-name="Arial" fo:font-size="12pt" style:font-name-asian="Arial" style:font-size-asian="12pt" style:font-name-complex="Arial" style:font-size-complex="12pt"/>
    </style:style>
    <style:style style:name="T76_38" style:family="text">
      <style:text-properties style:font-name="Arial" fo:font-size="12pt" style:font-name-asian="Arial" style:font-size-asian="12pt" style:font-name-complex="Arial" style:font-size-complex="12pt"/>
    </style:style>
    <style:style style:name="T76_39" style:family="text">
      <style:text-properties style:font-name="Arial" fo:font-size="12pt" style:font-name-asian="Arial" style:font-size-asian="12pt" style:font-name-complex="Arial" style:font-size-complex="12pt"/>
    </style:style>
    <style:style style:name="T76_40" style:family="text">
      <style:text-properties style:font-name="Arial" fo:font-size="12pt" style:font-name-asian="Arial" style:font-size-asian="12pt" style:font-name-complex="Arial" style:font-size-complex="12pt"/>
    </style:style>
    <style:style style:name="T76_41" style:family="text">
      <style:text-properties style:font-name="Arial" fo:font-size="12pt" style:font-name-asian="Arial" style:font-size-asian="12pt" style:font-name-complex="Arial" style:font-size-complex="12pt"/>
    </style:style>
    <style:style style:name="T76_42" style:family="text">
      <style:text-properties style:font-name="Arial" fo:font-size="12pt" style:font-name-asian="Arial" style:font-size-asian="12pt" style:font-name-complex="Arial" style:font-size-complex="12pt"/>
    </style:style>
    <style:style style:name="T76_43" style:family="text">
      <style:text-properties style:font-name="Arial" fo:font-size="12pt" style:font-name-asian="Arial" style:font-size-asian="12pt" style:font-name-complex="Arial" style:font-size-complex="12pt"/>
    </style:style>
    <style:style style:name="T76_44" style:family="text">
      <style:text-properties style:font-name="Arial" fo:font-size="12pt" style:font-name-asian="Arial" style:font-size-asian="12pt" style:font-name-complex="Arial" style:font-size-complex="12pt"/>
    </style:style>
    <style:style style:name="T76_45" style:family="text">
      <style:text-properties style:font-name="Arial" fo:font-size="12pt" style:font-name-asian="Arial" style:font-size-asian="12pt" style:font-name-complex="Arial" style:font-size-complex="12pt"/>
    </style:style>
    <style:style style:name="T76_46" style:family="text">
      <style:text-properties style:font-name="Arial" fo:font-size="12pt" style:font-name-asian="Arial" style:font-size-asian="12pt" style:font-name-complex="Arial" style:font-size-complex="12pt"/>
    </style:style>
    <style:style style:name="T76_47" style:family="text">
      <style:text-properties style:font-name="Arial" fo:font-size="12pt" style:font-name-asian="Arial" style:font-size-asian="12pt" style:font-name-complex="Arial" style:font-size-complex="12pt"/>
    </style:style>
    <style:style style:name="T76_48" style:family="text">
      <style:text-properties style:font-name="Arial" fo:font-size="12pt" style:font-name-asian="Arial" style:font-size-asian="12pt" style:font-name-complex="Arial" style:font-size-complex="12pt"/>
    </style:style>
    <style:style style:name="T76_49" style:family="text">
      <style:text-properties style:font-name="Arial" fo:font-size="12pt" style:font-name-asian="Arial" style:font-size-asian="12pt" style:font-name-complex="Arial" style:font-size-complex="12pt"/>
    </style:style>
    <style:style style:name="T76_50" style:family="text">
      <style:text-properties style:font-name="Arial" fo:font-size="12pt" style:font-name-asian="Arial" style:font-size-asian="12pt" style:font-name-complex="Arial" style:font-size-complex="12pt"/>
    </style:style>
    <style:style style:name="P77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US" fo:font-weight="bold" style:font-weight-asian="bold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2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3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4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5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6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7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8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9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 style:font-weight-complex="bold"/>
    </style:style>
    <style:style style:name="T78_10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 style:font-weight-complex="bold"/>
    </style:style>
    <style:style style:name="T78_11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12" style:family="text">
      <style:text-properties style:font-name="Arial" fo:font-size="12pt" style:font-name-asian="游明朝" style:font-size-asian="12pt" style:font-name-complex="Arial" style:font-size-complex="12pt" fo:language="en" fo:country="US" fo:font-weight="bold" style:font-weight-asian="bold"/>
    </style:style>
    <style:style style:name="T78_13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14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15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16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17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18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19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20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21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22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23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24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25" style:family="text">
      <style:text-properties style:font-name="Arial" fo:font-size="12pt" style:font-name-asian="游明朝" style:font-size-asian="12pt" style:font-name-complex="Arial" style:font-size-complex="12pt" fo:language="en" fo:country="US"/>
    </style:style>
    <style:style style:name="T78_26" style:family="text">
      <style:text-properties style:font-name="Arial" fo:font-size="12pt" style:font-name-asian="游明朝" style:font-size-asian="12pt" style:font-name-complex="Arial" style:font-size-complex="12pt"/>
    </style:style>
    <style:style style:name="P79" style:family="paragraph" style:parent-style-name="Normal">
      <style:paragraph-properties fo:text-align="justify"/>
      <style:text-properties style:font-name="Calibri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P80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80_1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0_2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0_3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0_4" style:family="text">
      <style:text-properties style:font-name="Arial" fo:font-size="12pt" style:font-name-asian="Arial" style:font-size-asian="12pt" style:font-name-complex="Arial" style:font-size-complex="12pt"/>
    </style:style>
    <style:style style:name="T80_5" style:family="text">
      <style:text-properties style:font-name="Arial" fo:font-size="12pt" style:font-name-asian="Arial" style:font-size-asian="12pt" style:font-name-complex="Arial" style:font-size-complex="12pt"/>
    </style:style>
    <style:style style:name="T80_6" style:family="text">
      <style:text-properties style:font-name="Arial" fo:font-size="12pt" style:font-name-asian="Arial" style:font-size-asian="12pt" style:font-name-complex="Arial" style:font-size-complex="12pt"/>
    </style:style>
    <style:style style:name="T80_7" style:family="text">
      <style:text-properties style:font-name="Arial" fo:font-size="12pt" style:font-name-asian="Arial" style:font-size-asian="12pt" style:font-name-complex="Arial" style:font-size-complex="12pt"/>
    </style:style>
    <style:style style:name="T80_8" style:family="text">
      <style:text-properties style:font-name="Arial" fo:font-size="12pt" style:font-name-asian="Arial" style:font-size-asian="12pt" style:font-name-complex="Arial" style:font-size-complex="12pt"/>
    </style:style>
    <style:style style:name="T80_9" style:family="text">
      <style:text-properties style:font-name="Arial" fo:font-size="12pt" style:font-name-asian="Arial" style:font-size-asian="12pt" style:font-name-complex="Arial" style:font-size-complex="12pt"/>
    </style:style>
    <style:style style:name="T80_10" style:family="text">
      <style:text-properties style:font-name="Arial" fo:font-size="12pt" style:font-name-asian="Arial" style:font-size-asian="12pt" style:font-name-complex="Arial" style:font-size-complex="12pt"/>
    </style:style>
    <style:style style:name="T80_11" style:family="text">
      <style:text-properties style:font-name="Arial" fo:font-size="12pt" style:font-name-asian="Arial" style:font-size-asian="12pt" style:font-name-complex="Arial" style:font-size-complex="12pt"/>
    </style:style>
    <style:style style:name="T80_12" style:family="text">
      <style:text-properties style:font-name="Arial" fo:font-size="12pt" style:font-name-asian="Arial" style:font-size-asian="12pt" style:font-name-complex="Arial" style:font-size-complex="12pt"/>
    </style:style>
    <style:style style:name="T80_13" style:family="text">
      <style:text-properties style:font-name="Arial" fo:font-size="12pt" style:font-name-asian="Arial" style:font-size-asian="12pt" style:font-name-complex="Arial" style:font-size-complex="12pt"/>
    </style:style>
    <style:style style:name="T80_14" style:family="text">
      <style:text-properties style:font-name="Arial" fo:font-size="12pt" style:font-name-asian="Arial" style:font-size-asian="12pt" style:font-name-complex="Arial" style:font-size-complex="12pt"/>
    </style:style>
    <style:style style:name="T80_15" style:family="text">
      <style:text-properties style:font-name="Arial" fo:font-size="12pt" style:font-name-asian="Arial" style:font-size-asian="12pt" style:font-name-complex="Arial" style:font-size-complex="12pt"/>
    </style:style>
    <style:style style:name="P81" style:family="paragraph" style:parent-style-name="List_20_Paragraph">
      <style:paragraph-properties fo:text-align="justify"/>
      <style:text-properties style:font-name="Arial" fo:font-size="12pt" style:font-name-asian="Calibri" style:font-size-asian="12pt" style:font-name-complex="Arial" style:font-size-complex="12pt"/>
    </style:style>
    <style:style style:name="T81_1" style:family="text">
      <style:text-properties style:font-name="Arial" fo:font-size="12pt" style:font-name-asian="Calibri" style:font-size-asian="12pt" style:font-name-complex="Arial" style:font-size-complex="12pt" style:text-underline-style="solid" style:text-underline-color="font-color"/>
    </style:style>
    <style:style style:name="T81_2" style:family="text">
      <style:text-properties style:font-name="Arial" fo:font-size="12pt" style:font-name-asian="Calibri" style:font-size-asian="12pt" style:font-name-complex="Arial" style:font-size-complex="12pt"/>
    </style:style>
    <style:style style:name="T81_3" style:family="text">
      <style:text-properties style:font-name="Arial" fo:font-size="12pt" style:font-name-asian="Calibri" style:font-size-asian="12pt" style:font-name-complex="Arial" style:font-size-complex="12pt"/>
    </style:style>
    <style:style style:name="T81_4" style:family="text">
      <style:text-properties style:font-name="Arial" fo:font-size="12pt" style:font-name-asian="Calibri" style:font-size-asian="12pt" style:font-name-complex="Arial" style:font-size-complex="12pt"/>
    </style:style>
    <style:style style:name="T81_5" style:family="text">
      <style:text-properties style:font-name="Arial" fo:font-size="12pt" style:font-name-asian="Calibri" style:font-size-asian="12pt" style:font-name-complex="Arial" style:font-size-complex="12pt"/>
    </style:style>
    <style:style style:name="T81_6" style:family="text">
      <style:text-properties style:font-name="Arial" fo:font-size="12pt" style:font-name-asian="Calibri" style:font-size-asian="12pt" style:font-name-complex="Arial" style:font-size-complex="12pt"/>
    </style:style>
    <style:style style:name="T81_7" style:family="text">
      <style:text-properties style:font-name="Arial" fo:font-size="12pt" style:font-name-asian="Calibri" style:font-size-asian="12pt" style:font-name-complex="Arial" style:font-size-complex="12pt"/>
    </style:style>
    <style:style style:name="T81_8" style:family="text">
      <style:text-properties style:font-name="Arial" fo:font-size="12pt" style:font-name-asian="Calibri" style:font-size-asian="12pt" style:font-name-complex="Arial" style:font-size-complex="12pt"/>
    </style:style>
    <style:style style:name="T81_9" style:family="text">
      <style:text-properties style:font-name="Arial" fo:font-size="12pt" style:font-name-asian="Calibri" style:font-size-asian="12pt" style:font-name-complex="Arial" style:font-size-complex="12pt"/>
    </style:style>
    <style:style style:name="T81_10" style:family="text">
      <style:text-properties style:font-name="Arial" fo:font-size="12pt" style:font-name-asian="Calibri" style:font-size-asian="12pt" style:font-name-complex="Arial" style:font-size-complex="12pt"/>
    </style:style>
    <style:style style:name="T81_11" style:family="text">
      <style:text-properties style:font-name="Arial" fo:font-size="12pt" style:font-name-asian="Calibri" style:font-size-asian="12pt" style:font-name-complex="Arial" style:font-size-complex="12pt"/>
    </style:style>
    <style:style style:name="P82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82_1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2_2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2_3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2_4" style:family="text">
      <style:text-properties style:font-name="Arial" fo:font-size="12pt" style:font-name-asian="Arial" style:font-size-asian="12pt" style:font-name-complex="Arial" style:font-size-complex="12pt"/>
    </style:style>
    <style:style style:name="T82_5" style:family="text">
      <style:text-properties style:font-name="Arial" fo:font-size="12pt" style:font-name-asian="Arial" style:font-size-asian="12pt" style:font-name-complex="Arial" style:font-size-complex="12pt"/>
    </style:style>
    <style:style style:name="T82_6" style:family="text">
      <style:text-properties style:font-name="Arial" fo:font-size="12pt" style:font-name-asian="Arial" style:font-size-asian="12pt" style:font-name-complex="Arial" style:font-size-complex="12pt"/>
    </style:style>
    <style:style style:name="T82_7" style:family="text">
      <style:text-properties style:font-name="Arial" fo:font-size="12pt" style:font-name-asian="Arial" style:font-size-asian="12pt" style:font-name-complex="Arial" style:font-size-complex="12pt"/>
    </style:style>
    <style:style style:name="T82_8" style:family="text">
      <style:text-properties style:font-name="Arial" fo:font-size="12pt" style:font-name-asian="Arial" style:font-size-asian="12pt" style:font-name-complex="Arial" style:font-size-complex="12pt"/>
    </style:style>
    <style:style style:name="T82_9" style:family="text">
      <style:text-properties style:font-name="Arial" fo:font-size="12pt" style:font-name-asian="Arial" style:font-size-asian="12pt" style:font-name-complex="Arial" style:font-size-complex="12pt"/>
    </style:style>
    <style:style style:name="T82_10" style:family="text">
      <style:text-properties style:font-name="Arial" fo:font-size="12pt" style:font-name-asian="Arial" style:font-size-asian="12pt" style:font-name-complex="Arial" style:font-size-complex="12pt"/>
    </style:style>
    <style:style style:name="T82_11" style:family="text">
      <style:text-properties style:font-name="Arial" fo:font-size="12pt" style:font-name-asian="Arial" style:font-size-asian="12pt" style:font-name-complex="Arial" style:font-size-complex="12pt"/>
    </style:style>
    <style:style style:name="T82_12" style:family="text">
      <style:text-properties style:font-name="Arial" fo:font-size="12pt" style:font-name-asian="Arial" style:font-size-asian="12pt" style:font-name-complex="Arial" style:font-size-complex="12pt"/>
    </style:style>
    <style:style style:name="T82_13" style:family="text">
      <style:text-properties style:font-name="Arial" fo:font-size="12pt" style:font-name-asian="Arial" style:font-size-asian="12pt" style:font-name-complex="Arial" style:font-size-complex="12pt"/>
    </style:style>
    <style:style style:name="T82_14" style:family="text">
      <style:text-properties style:font-name="Arial" fo:font-size="12pt" style:font-name-asian="Arial" style:font-size-asian="12pt" style:font-name-complex="Arial" style:font-size-complex="12pt"/>
    </style:style>
    <style:style style:name="T82_15" style:family="text">
      <style:text-properties style:font-name="Arial" fo:font-size="12pt" style:font-name-asian="Arial" style:font-size-asian="12pt" style:font-name-complex="Arial" style:font-size-complex="12pt"/>
    </style:style>
    <style:style style:name="T82_16" style:family="text">
      <style:text-properties style:font-name="Arial" fo:font-size="12pt" style:font-name-asian="Arial" style:font-size-asian="12pt" style:font-name-complex="Arial" style:font-size-complex="12pt"/>
    </style:style>
    <style:style style:name="T82_17" style:family="text">
      <style:text-properties style:font-name="Arial" fo:font-size="12pt" style:font-name-asian="Arial" style:font-size-asian="12pt" style:font-name-complex="Arial" style:font-size-complex="12pt"/>
    </style:style>
    <style:style style:name="T82_18" style:family="text">
      <style:text-properties style:font-name="Arial" fo:font-size="12pt" style:font-name-asian="Arial" style:font-size-asian="12pt" style:font-name-complex="Arial" style:font-size-complex="12pt"/>
    </style:style>
    <style:style style:name="T82_19" style:family="text">
      <style:text-properties style:font-name="Arial" fo:font-size="12pt" style:font-name-asian="Arial" style:font-size-asian="12pt" style:font-name-complex="Arial" style:font-size-complex="12pt"/>
    </style:style>
    <style:style style:name="T82_20" style:family="text">
      <style:text-properties style:font-name="Arial" fo:font-size="12pt" style:font-name-asian="Arial" style:font-size-asian="12pt" style:font-name-complex="Arial" style:font-size-complex="12pt"/>
    </style:style>
    <style:style style:name="T82_21" style:family="text">
      <style:text-properties style:font-name="Arial" fo:font-size="12pt" style:font-name-asian="Arial" style:font-size-asian="12pt" style:font-name-complex="Arial" style:font-size-complex="12pt"/>
    </style:style>
    <style:style style:name="T82_22" style:family="text">
      <style:text-properties style:font-name="Arial" fo:font-size="12pt" style:font-name-asian="Arial" style:font-size-asian="12pt" style:font-name-complex="Arial" style:font-size-complex="12pt"/>
    </style:style>
    <style:style style:name="T82_23" style:family="text">
      <style:text-properties style:font-name="Arial" fo:font-size="12pt" style:font-name-asian="Arial" style:font-size-asian="12pt" style:font-name-complex="Arial" style:font-size-complex="12pt"/>
    </style:style>
    <style:style style:name="T82_24" style:family="text">
      <style:text-properties style:font-name="Arial" fo:font-size="12pt" style:font-name-asian="Arial" style:font-size-asian="12pt" style:font-name-complex="Arial" style:font-size-complex="12pt"/>
    </style:style>
    <style:style style:name="T82_25" style:family="text">
      <style:text-properties style:font-name="Arial" fo:font-size="12pt" style:font-name-asian="Arial" style:font-size-asian="12pt" style:font-name-complex="Arial" style:font-size-complex="12pt"/>
    </style:style>
    <style:style style:name="T82_26" style:family="text">
      <style:text-properties style:font-name="Arial" fo:font-size="12pt" style:font-name-asian="Arial" style:font-size-asian="12pt" style:font-name-complex="Arial" style:font-size-complex="12pt"/>
    </style:style>
    <style:style style:name="T82_27" style:family="text">
      <style:text-properties style:font-name="Arial" fo:font-size="12pt" style:font-name-asian="Arial" style:font-size-asian="12pt" style:font-name-complex="Arial" style:font-size-complex="12pt"/>
    </style:style>
    <style:style style:name="T82_28" style:family="text">
      <style:text-properties style:font-name="Arial" fo:font-size="12pt" style:font-name-asian="Arial" style:font-size-asian="12pt" style:font-name-complex="Arial" style:font-size-complex="12pt"/>
    </style:style>
    <style:style style:name="T82_29" style:family="text">
      <style:text-properties style:font-name="Arial" fo:font-size="12pt" style:font-name-asian="Arial" style:font-size-asian="12pt" style:font-name-complex="Arial" style:font-size-complex="12pt"/>
    </style:style>
    <style:style style:name="T82_30" style:family="text">
      <style:text-properties style:font-name="Arial" fo:font-size="12pt" style:font-name-asian="Arial" style:font-size-asian="12pt" style:font-name-complex="Arial" style:font-size-complex="12pt"/>
    </style:style>
    <style:style style:name="T82_31" style:family="text">
      <style:text-properties style:font-name="Arial" fo:font-size="12pt" style:font-name-asian="Arial" style:font-size-asian="12pt" style:font-name-complex="Arial" style:font-size-complex="12pt"/>
    </style:style>
    <style:style style:name="T82_32" style:family="text">
      <style:text-properties style:font-name="Arial" fo:font-size="12pt" style:font-name-asian="Arial" style:font-size-asian="12pt" style:font-name-complex="Arial" style:font-size-complex="12pt"/>
    </style:style>
    <style:style style:name="T82_33" style:family="text">
      <style:text-properties style:font-name="Arial" fo:font-size="12pt" style:font-name-asian="Arial" style:font-size-asian="12pt" style:font-name-complex="Arial" style:font-size-complex="12pt"/>
    </style:style>
    <style:style style:name="T82_34" style:family="text">
      <style:text-properties style:font-name="Arial" fo:font-size="12pt" style:font-name-asian="Arial" style:font-size-asian="12pt" style:font-name-complex="Arial" style:font-size-complex="12pt"/>
    </style:style>
    <style:style style:name="T82_35" style:family="text">
      <style:text-properties style:font-name="Arial" fo:font-size="12pt" style:font-name-asian="Arial" style:font-size-asian="12pt" style:font-name-complex="Arial" style:font-size-complex="12pt"/>
    </style:style>
    <style:style style:name="P83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83_1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3_2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3_3" style:family="text">
      <style:text-properties style:font-name="Arial" fo:font-size="12pt" style:font-name-asian="Arial" style:font-size-asian="12pt" style:font-name-complex="Arial" style:font-size-complex="12pt" style:text-underline-style="solid" style:text-underline-color="font-color"/>
    </style:style>
    <style:style style:name="T83_4" style:family="text">
      <style:text-properties style:font-name="Arial" fo:font-size="12pt" style:font-name-asian="Arial" style:font-size-asian="12pt" style:font-name-complex="Arial" style:font-size-complex="12pt"/>
    </style:style>
    <style:style style:name="T83_5" style:family="text">
      <style:text-properties style:font-name="Arial" fo:font-size="12pt" style:font-name-asian="Arial" style:font-size-asian="12pt" style:font-name-complex="Arial" style:font-size-complex="12pt"/>
    </style:style>
    <style:style style:name="T83_6" style:family="text">
      <style:text-properties style:font-name="Arial" fo:font-size="12pt" style:font-name-asian="Arial" style:font-size-asian="12pt" style:font-name-complex="Arial" style:font-size-complex="12pt"/>
    </style:style>
    <style:style style:name="T83_7" style:family="text">
      <style:text-properties style:font-name="Arial" fo:font-size="12pt" style:font-name-asian="Arial" style:font-size-asian="12pt" style:font-name-complex="Arial" style:font-size-complex="12pt"/>
    </style:style>
    <style:style style:name="T83_8" style:family="text">
      <style:text-properties style:font-name="Arial" fo:font-size="12pt" style:font-name-asian="Arial" style:font-size-asian="12pt" style:font-name-complex="Arial" style:font-size-complex="12pt"/>
    </style:style>
    <style:style style:name="T83_9" style:family="text">
      <style:text-properties style:font-name="Arial" fo:font-size="12pt" style:font-name-asian="Arial" style:font-size-asian="12pt" style:font-name-complex="Arial" style:font-size-complex="12pt"/>
    </style:style>
    <style:style style:name="T83_10" style:family="text">
      <style:text-properties style:font-name="Arial" fo:font-size="12pt" style:font-name-asian="Arial" style:font-size-asian="12pt" style:font-name-complex="Arial" style:font-size-complex="12pt"/>
    </style:style>
    <style:style style:name="T83_11" style:family="text">
      <style:text-properties style:font-name="Arial" fo:font-size="12pt" style:font-name-asian="Arial" style:font-size-asian="12pt" style:font-name-complex="Arial" style:font-size-complex="12pt"/>
    </style:style>
    <style:style style:name="T83_12" style:family="text">
      <style:text-properties style:font-name="Arial" fo:font-size="12pt" style:font-name-asian="Arial" style:font-size-asian="12pt" style:font-name-complex="Arial" style:font-size-complex="12pt"/>
    </style:style>
    <style:style style:name="T83_13" style:family="text">
      <style:text-properties style:font-name="Arial" fo:font-size="12pt" style:font-name-asian="Arial" style:font-size-asian="12pt" style:font-name-complex="Arial" style:font-size-complex="12pt"/>
    </style:style>
    <style:style style:name="T83_14" style:family="text">
      <style:text-properties style:font-name="Arial" fo:font-size="12pt" style:font-name-asian="Arial" style:font-size-asian="12pt" style:font-name-complex="Arial" style:font-size-complex="12pt"/>
    </style:style>
    <style:style style:name="T83_15" style:family="text">
      <style:text-properties style:font-name="Arial" fo:font-size="12pt" style:font-name-asian="Arial" style:font-size-asian="12pt" style:font-name-complex="Arial" style:font-size-complex="12pt"/>
    </style:style>
    <style:style style:name="T83_16" style:family="text">
      <style:text-properties style:font-name="Arial" fo:font-size="12pt" style:font-name-asian="Arial" style:font-size-asian="12pt" style:font-name-complex="Arial" style:font-size-complex="12pt"/>
    </style:style>
    <style:style style:name="T83_17" style:family="text">
      <style:text-properties style:font-name="Arial" fo:font-size="12pt" style:font-name-asian="Arial" style:font-size-asian="12pt" style:font-name-complex="Arial" style:font-size-complex="12pt"/>
    </style:style>
    <style:style style:name="T83_18" style:family="text">
      <style:text-properties style:font-name="Arial" fo:font-size="12pt" style:font-name-asian="Arial" style:font-size-asian="12pt" style:font-name-complex="Arial" style:font-size-complex="12pt"/>
    </style:style>
    <style:style style:name="T83_19" style:family="text">
      <style:text-properties style:font-name="Arial" fo:font-size="12pt" style:font-name-asian="Arial" style:font-size-asian="12pt" style:font-name-complex="Arial" style:font-size-complex="12pt"/>
    </style:style>
    <style:style style:name="T83_20" style:family="text">
      <style:text-properties style:font-name="Arial" fo:font-size="12pt" style:font-name-asian="Arial" style:font-size-asian="12pt" style:font-name-complex="Arial" style:font-size-complex="12pt"/>
    </style:style>
    <style:style style:name="P84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84_1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4_2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4_3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4_4" style:family="text">
      <style:text-properties style:font-name="Arial" fo:font-size="12pt" style:font-size-asian="12pt" style:font-name-complex="Arial" style:font-size-complex="12pt"/>
    </style:style>
    <style:style style:name="T84_5" style:family="text">
      <style:text-properties style:font-name="Arial" fo:font-size="12pt" style:font-size-asian="12pt" style:font-name-complex="Arial" style:font-size-complex="12pt"/>
    </style:style>
    <style:style style:name="T84_6" style:family="text">
      <style:text-properties style:font-name="Arial" fo:font-size="12pt" style:font-size-asian="12pt" style:font-name-complex="Arial" style:font-size-complex="12pt"/>
    </style:style>
    <style:style style:name="T84_7" style:family="text">
      <style:text-properties style:font-name="Arial" fo:font-size="12pt" style:font-size-asian="12pt" style:font-name-complex="Arial" style:font-size-complex="12pt"/>
    </style:style>
    <style:style style:name="T84_8" style:family="text">
      <style:text-properties style:font-name="Arial" fo:font-size="12pt" style:font-size-asian="12pt" style:font-name-complex="Arial" style:font-size-complex="12pt"/>
    </style:style>
    <style:style style:name="T84_9" style:family="text">
      <style:text-properties style:font-name="Arial" fo:font-size="12pt" style:font-size-asian="12pt" style:font-name-complex="Arial" style:font-size-complex="12pt"/>
    </style:style>
    <style:style style:name="T84_10" style:family="text">
      <style:text-properties style:font-name="Arial" fo:font-size="12pt" style:font-size-asian="12pt" style:font-name-complex="Arial" style:font-size-complex="12pt"/>
    </style:style>
    <style:style style:name="T84_11" style:family="text">
      <style:text-properties style:font-name="Arial" fo:font-size="12pt" style:font-size-asian="12pt" style:font-name-complex="Arial" style:font-size-complex="12pt"/>
    </style:style>
    <style:style style:name="T84_12" style:family="text">
      <style:text-properties style:font-name="Arial" fo:font-size="12pt" style:font-size-asian="12pt" style:font-name-complex="Arial" style:font-size-complex="12pt"/>
    </style:style>
    <style:style style:name="T84_13" style:family="text">
      <style:text-properties style:font-name="Arial" fo:font-size="12pt" style:font-size-asian="12pt" style:font-name-complex="Arial" style:font-size-complex="12pt"/>
    </style:style>
    <style:style style:name="T84_14" style:family="text">
      <style:text-properties style:font-name="Arial" fo:font-size="12pt" style:font-size-asian="12pt" style:font-name-complex="Arial" style:font-size-complex="12pt"/>
    </style:style>
    <style:style style:name="T84_15" style:family="text">
      <style:text-properties style:font-name="Arial" fo:font-size="12pt" style:font-size-asian="12pt" style:font-name-complex="Arial" style:font-size-complex="12pt"/>
    </style:style>
    <style:style style:name="T84_16" style:family="text">
      <style:text-properties style:font-name="Arial" fo:font-size="12pt" style:font-size-asian="12pt" style:font-name-complex="Arial" style:font-size-complex="12pt"/>
    </style:style>
    <style:style style:name="T84_17" style:family="text">
      <style:text-properties style:font-name="Arial" fo:font-size="12pt" style:font-size-asian="12pt" style:font-name-complex="Arial" style:font-size-complex="12pt"/>
    </style:style>
    <style:style style:name="T84_18" style:family="text">
      <style:text-properties style:font-name="Arial" fo:font-size="12pt" style:font-size-asian="12pt" style:font-name-complex="Arial" style:font-size-complex="12pt"/>
    </style:style>
    <style:style style:name="T84_19" style:family="text">
      <style:text-properties style:font-name="Arial" fo:font-size="12pt" style:font-size-asian="12pt" style:font-name-complex="Arial" style:font-size-complex="12pt"/>
    </style:style>
    <style:style style:name="T84_20" style:family="text">
      <style:text-properties style:font-name="Arial" fo:font-size="12pt" style:font-size-asian="12pt" style:font-name-complex="Arial" style:font-size-complex="12pt"/>
    </style:style>
    <style:style style:name="T84_21" style:family="text">
      <style:text-properties style:font-name="Arial" fo:font-size="12pt" style:font-size-asian="12pt" style:font-name-complex="Arial" style:font-size-complex="12pt"/>
    </style:style>
    <style:style style:name="T84_22" style:family="text">
      <style:text-properties style:font-name="Arial" fo:font-size="12pt" style:font-size-asian="12pt" style:font-name-complex="Arial" style:font-size-complex="12pt"/>
    </style:style>
    <style:style style:name="P85" style:family="paragraph" style:parent-style-name="List_20_Paragraph">
      <style:paragraph-properties fo:text-align="justify"/>
    </style:style>
    <style:style style:name="T85_1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5_2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5_3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5_4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5_5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5_6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5_7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5_8" style:family="text">
      <style:text-properties style:font-name="Arial" fo:font-size="12pt" style:font-name-asian="Calibri" style:font-size-asian="12pt" style:font-name-complex="Arial" style:font-size-complex="12pt"/>
    </style:style>
    <style:style style:name="T85_9" style:family="text">
      <style:text-properties style:font-name="Arial" fo:font-size="12pt" style:font-name-asian="Calibri" style:font-size-asian="12pt" style:font-name-complex="Arial" style:font-size-complex="12pt"/>
    </style:style>
    <style:style style:name="T85_10" style:family="text">
      <style:text-properties style:font-name="Arial" fo:font-size="12pt" style:font-name-asian="Calibri" style:font-size-asian="12pt" style:font-name-complex="Arial" style:font-size-complex="12pt"/>
    </style:style>
    <style:style style:name="T85_11" style:family="text">
      <style:text-properties style:font-name="Arial" fo:font-size="12pt" style:font-name-asian="Calibri" style:font-size-asian="12pt" style:font-name-complex="Arial" style:font-size-complex="12pt"/>
    </style:style>
    <style:style style:name="T85_12" style:family="text">
      <style:text-properties style:font-name="Arial" fo:font-size="12pt" style:font-name-asian="Calibri" style:font-size-asian="12pt" style:font-name-complex="Arial" style:font-size-complex="12pt"/>
    </style:style>
    <style:style style:name="T85_13" style:family="text">
      <style:text-properties style:font-name="Arial" fo:font-size="12pt" style:font-name-asian="Calibri" style:font-size-asian="12pt" style:font-name-complex="Arial" style:font-size-complex="12pt"/>
    </style:style>
    <style:style style:name="T85_14" style:family="text">
      <style:text-properties style:font-name="Arial" fo:font-size="12pt" style:font-name-asian="Calibri" style:font-size-asian="12pt" style:font-name-complex="Arial" style:font-size-complex="12pt"/>
    </style:style>
    <style:style style:name="T85_15" style:family="text">
      <style:text-properties style:font-name="Arial" fo:font-size="12pt" style:font-name-asian="Calibri" style:font-size-asian="12pt" style:font-name-complex="Arial" style:font-size-complex="12pt"/>
    </style:style>
    <style:style style:name="T85_16" style:family="text">
      <style:text-properties style:font-name="Arial" fo:font-size="12pt" style:font-name-asian="Calibri" style:font-size-asian="12pt" style:font-name-complex="Arial" style:font-size-complex="12pt"/>
    </style:style>
    <style:style style:name="T85_17" style:family="text">
      <style:text-properties style:font-name="Arial" fo:font-size="12pt" style:font-name-asian="Calibri" style:font-size-asian="12pt" style:font-name-complex="Arial" style:font-size-complex="12pt"/>
    </style:style>
    <style:style style:name="T85_18" style:family="text">
      <style:text-properties style:font-name="Arial" fo:font-size="12pt" style:font-name-asian="Calibri" style:font-size-asian="12pt" style:font-name-complex="Arial" style:font-size-complex="12pt"/>
    </style:style>
    <style:style style:name="T85_19" style:family="text">
      <style:text-properties style:font-name="Arial" fo:font-size="12pt" style:font-name-asian="Calibri" style:font-size-asian="12pt" style:font-name-complex="Arial" style:font-size-complex="12pt"/>
    </style:style>
    <style:style style:name="T85_20" style:family="text">
      <style:text-properties style:font-name="Arial" fo:font-size="12pt" style:font-name-asian="Calibri" style:font-size-asian="12pt" style:font-name-complex="Arial" style:font-size-complex="12pt"/>
    </style:style>
    <style:style style:name="T85_21" style:family="text">
      <style:text-properties style:font-name="Arial" fo:font-size="12pt" style:font-name-asian="Calibri" style:font-size-asian="12pt" style:font-name-complex="Arial" style:font-size-complex="12pt"/>
    </style:style>
    <style:style style:name="T85_22" style:family="text">
      <style:text-properties style:font-name="Arial" fo:font-size="12pt" style:font-name-asian="Calibri" style:font-size-asian="12pt" style:font-name-complex="Arial" style:font-size-complex="12pt"/>
    </style:style>
    <style:style style:name="T85_23" style:family="text">
      <style:text-properties style:font-name="Arial" fo:font-size="12pt" style:font-name-asian="Calibri" style:font-size-asian="12pt" style:font-name-complex="Arial" style:font-size-complex="12pt"/>
    </style:style>
    <style:style style:name="T85_24" style:family="text">
      <style:text-properties style:font-name="Arial" fo:font-size="12pt" style:font-name-asian="Calibri" style:font-size-asian="12pt" style:font-name-complex="Arial" style:font-size-complex="12pt"/>
    </style:style>
    <style:style style:name="P86" style:family="paragraph" style:parent-style-name="List_20_Paragraph">
      <style:paragraph-properties fo:text-align="justify"/>
    </style:style>
    <style:style style:name="T86_1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6_2" style:family="text">
      <style:text-properties style:font-name="Arial" fo:font-size="12pt" style:font-size-asian="12pt" style:font-name-complex="Arial" style:font-size-complex="12pt"/>
    </style:style>
    <style:style style:name="T86_3" style:family="text">
      <style:text-properties style:font-name="Arial" fo:font-size="12pt" style:font-name-asian="Calibri" style:font-size-asian="12pt" style:font-name-complex="Arial" style:font-size-complex="12pt"/>
    </style:style>
    <style:style style:name="P87" style:family="paragraph" style:parent-style-name="List_20_Paragraph">
      <style:paragraph-properties fo:text-align="justify" style:line-height-at-least="0.529cm"/>
    </style:style>
    <style:style style:name="T87_1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7_2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7_3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7_4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7_5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7_6" style:family="text">
      <style:text-properties style:font-name="Arial" fo:font-size="12pt" style:font-size-asian="12pt" style:font-name-complex="Arial" style:font-size-complex="12pt" style:text-underline-style="solid" style:text-underline-color="font-color"/>
    </style:style>
    <style:style style:name="T87_7" style:family="text">
      <style:text-properties style:font-name="Arial" fo:font-size="12pt" style:font-size-asian="12pt" style:font-name-complex="Arial" style:font-size-complex="12pt"/>
    </style:style>
    <style:style style:name="T87_8" style:family="text">
      <style:text-properties style:font-name="Arial" fo:font-size="12pt" style:font-name-asian="Calibri" style:font-size-asian="12pt" style:font-name-complex="Arial" style:font-size-complex="12pt"/>
    </style:style>
    <style:style style:name="T87_9" style:family="text">
      <style:text-properties style:font-name="Arial" fo:font-size="12pt" style:font-name-asian="Calibri" style:font-size-asian="12pt" style:font-name-complex="Arial" style:font-size-complex="12pt"/>
    </style:style>
    <style:style style:name="P88" style:family="paragraph" style:parent-style-name="Normal"/>
    <style:style style:name="P89" style:family="paragraph" style:parent-style-name="Normal"/>
    <style:style style:name="T89_1" style:family="text">
      <style:text-properties style:font-name="Arial" fo:font-size="12pt" style:font-size-asian="12pt" style:font-name-complex="Arial" style:font-size-complex="12pt"/>
    </style:style>
    <style:style style:name="T89_2" style:family="text">
      <style:text-properties style:font-name="Arial" fo:font-size="12pt" style:font-size-asian="12pt" style:font-name-complex="Arial" style:font-size-complex="12pt"/>
    </style:style>
    <style:style style:name="P90" style:family="paragraph" style:parent-style-name="Normal">
      <style:text-properties style:font-name="Arial" fo:font-size="12pt" style:font-size-asian="12pt" style:font-name-complex="Arial" style:font-size-complex="12pt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P92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/>
    </style:style>
    <style:style style:name="Table5" style:family="table">
      <style:table-properties table:align="left" style:width="17.582cm" fo:margin-left="0cm"/>
    </style:style>
    <style:style style:name="Column19" style:family="table-column">
      <style:table-column-properties style:column-width="4.396cm"/>
    </style:style>
    <style:style style:name="Column20" style:family="table-column">
      <style:table-column-properties style:column-width="4.396cm"/>
    </style:style>
    <style:style style:name="Column21" style:family="table-column">
      <style:table-column-properties style:column-width="4.396cm"/>
    </style:style>
    <style:style style:name="Column22" style:family="table-column">
      <style:table-column-properties style:column-width="4.396cm"/>
    </style:style>
    <style:style style:name="Row14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00%" fo:margin-bottom="0cm"/>
    </style:style>
    <style:style style:name="T9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00%" fo:margin-bottom="0cm"/>
    </style:style>
    <style:style style:name="T9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100%" fo:margin-bottom="0cm"/>
    </style:style>
    <style:style style:name="T9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00%" fo:margin-bottom="0cm"/>
    </style:style>
    <style:style style:name="T9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5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100%" fo:margin-bottom="0cm"/>
    </style:style>
    <style:style style:name="T9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100%" fo:margin-bottom="0cm"/>
    </style:style>
    <style:style style:name="T9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100%" fo:margin-bottom="0cm"/>
    </style:style>
    <style:style style:name="T9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100%" fo:margin-bottom="0cm"/>
    </style:style>
    <style:style style:name="T10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6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100%" fo:margin-bottom="0cm"/>
    </style:style>
    <style:style style:name="T10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100%" fo:margin-bottom="0cm"/>
    </style:style>
    <style:style style:name="T10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100%" fo:margin-bottom="0cm"/>
    </style:style>
    <style:style style:name="T10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100%" fo:margin-bottom="0cm"/>
    </style:style>
    <style:style style:name="T10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7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100%" fo:margin-bottom="0cm"/>
    </style:style>
    <style:style style:name="T10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100%" fo:margin-bottom="0cm"/>
    </style:style>
    <style:style style:name="T10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100%" fo:margin-bottom="0cm"/>
    </style:style>
    <style:style style:name="T10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100%" fo:margin-bottom="0cm"/>
    </style:style>
    <style:style style:name="T10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8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100%" fo:margin-bottom="0cm"/>
    </style:style>
    <style:style style:name="T10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100%" fo:margin-bottom="0cm"/>
    </style:style>
    <style:style style:name="T11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100%" fo:margin-bottom="0cm"/>
    </style:style>
    <style:style style:name="T11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100%" fo:margin-bottom="0cm"/>
    </style:style>
    <style:style style:name="T11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9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100%" fo:margin-bottom="0cm"/>
    </style:style>
    <style:style style:name="T11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100%" fo:margin-bottom="0cm"/>
    </style:style>
    <style:style style:name="T11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100%" fo:margin-bottom="0cm"/>
    </style:style>
    <style:style style:name="T11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100%" fo:margin-bottom="0cm"/>
    </style:style>
    <style:style style:name="T11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20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100%" fo:margin-bottom="0cm"/>
    </style:style>
    <style:style style:name="T11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100%" fo:margin-bottom="0cm"/>
    </style:style>
    <style:style style:name="T11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100%" fo:margin-bottom="0cm"/>
    </style:style>
    <style:style style:name="T11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100%" fo:margin-bottom="0cm"/>
    </style:style>
    <style:style style:name="T12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21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100%" fo:margin-bottom="0cm"/>
    </style:style>
    <style:style style:name="T12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100%" fo:margin-bottom="0cm"/>
    </style:style>
    <style:style style:name="T12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100%" fo:margin-bottom="0cm"/>
    </style:style>
    <style:style style:name="T12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100%" fo:margin-bottom="0cm"/>
    </style:style>
    <style:style style:name="T12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22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100%" fo:margin-bottom="0cm"/>
    </style:style>
    <style:style style:name="T12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100%" fo:margin-bottom="0cm"/>
    </style:style>
    <style:style style:name="T12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100%" fo:margin-bottom="0cm"/>
    </style:style>
    <style:style style:name="T12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100%" fo:margin-bottom="0cm"/>
    </style:style>
    <style:style style:name="T12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129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130" style:family="paragraph" style:parent-style-name="Normal">
      <style:paragraph-properties fo:text-align="justify"/>
      <style:text-properties style:font-name="Arial" fo:font-size="12pt" style:font-name-asian="Calibri" style:font-size-asian="12pt" style:font-name-complex="Arial" style:font-size-complex="12pt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style:font-name="Arial" fo:font-size="12pt" style:font-size-asian="12pt" style:font-name-complex="Arial" style:font-size-complex="12pt" fo:language="en" fo:country="US" fo:font-weight="bold" style:font-weight-asian="bold"/>
    </style:style>
    <style:style style:name="T131_2" style:family="text">
      <style:text-properties style:font-name="Arial" fo:font-size="12pt" style:font-size-asian="12pt" style:font-name-complex="Arial" style:font-size-complex="12pt" fo:language="en" fo:country="US" fo:font-weight="bold" style:font-weight-asian="bold"/>
    </style:style>
    <style:style style:name="T131_3" style:family="text">
      <style:text-properties style:font-name="Arial" fo:font-size="12pt" style:font-size-asian="12pt" style:font-name-complex="Arial" style:font-size-complex="12pt" fo:language="en" fo:country="US" fo:font-weight="bold" style:font-weight-asian="bold"/>
    </style:style>
    <style:style style:name="T131_4" style:family="text">
      <style:text-properties style:font-name="Arial" fo:font-size="12pt" style:font-size-asian="12pt" style:font-name-complex="Arial" style:font-size-complex="12pt" fo:language="en" fo:country="US" fo:font-weight="bold" style:font-weight-asian="bold"/>
    </style:style>
    <style:style style:name="T131_5" style:family="text">
      <style:text-properties style:font-name="Arial" fo:font-size="12pt" style:font-size-asian="12pt" style:font-name-complex="Arial" style:font-size-complex="12pt" fo:language="en" fo:country="US"/>
    </style:style>
    <style:style style:name="T131_6" style:family="text">
      <style:text-properties style:font-name="Arial" fo:font-size="12pt" style:font-size-asian="12pt" style:font-name-complex="Arial" style:font-size-complex="12pt" fo:language="en" fo:country="US" fo:font-weight="bold" style:font-weight-asian="bold" style:text-underline-style="solid" style:text-underline-color="font-color"/>
    </style:style>
    <style:style style:name="T131_7" style:family="text">
      <style:text-properties style:font-name="Arial" fo:font-size="12pt" style:font-size-asian="12pt" style:font-name-complex="Arial" style:font-size-complex="12pt" fo:language="en" fo:country="US" fo:font-weight="bold" style:font-weight-asian="bold" style:text-underline-style="solid" style:text-underline-color="font-color"/>
    </style:style>
    <style:style style:name="T131_8" style:family="text">
      <style:text-properties style:font-name="Arial" fo:font-size="12pt" style:font-size-asian="12pt" style:font-name-complex="Arial" style:font-size-complex="12pt" fo:language="en" fo:country="US" fo:font-weight="bold" style:font-weight-asian="bold"/>
    </style:style>
    <style:style style:name="T131_9" style:family="text">
      <style:text-properties style:font-name="Arial" fo:font-size="12pt" style:font-size-asian="12pt" style:font-name-complex="Arial" style:font-size-complex="12pt" fo:language="en" fo:country="US" fo:font-weight="bold" style:font-weight-asian="bold" style:font-weight-complex="bold"/>
    </style:style>
    <style:style style:name="T131_10" style:family="text">
      <style:text-properties style:font-name="Arial" fo:font-size="12pt" style:font-size-asian="12pt" style:font-name-complex="Arial" style:font-size-complex="12pt" fo:language="en" fo:country="US"/>
    </style:style>
    <style:style style:name="T131_11" style:family="text">
      <style:text-properties style:font-name="Arial" fo:font-size="12pt" style:font-size-asian="12pt" style:font-name-complex="Arial" style:font-size-complex="12pt" fo:language="en" fo:country="US"/>
    </style:style>
    <style:style style:name="T131_12" style:family="text">
      <style:text-properties style:font-name="Arial" fo:font-size="12pt" style:font-size-asian="12pt" style:font-name-complex="Arial" style:font-size-complex="12pt" fo:language="en" fo:country="US"/>
    </style:style>
    <style:style style:name="T131_13" style:family="text">
      <style:text-properties style:font-name="Arial" fo:font-size="12pt" style:font-size-asian="12pt" style:font-name-complex="Arial" style:font-size-complex="12pt" fo:language="en" fo:country="US"/>
    </style:style>
    <style:style style:name="T131_14" style:family="text">
      <style:text-properties style:font-name="Arial" fo:font-size="12pt" style:font-size-asian="12pt" style:font-name-complex="Arial" style:font-size-complex="12pt" fo:language="en" fo:country="US"/>
    </style:style>
    <style:style style:name="T131_15" style:family="text">
      <style:text-properties style:font-name="Arial" fo:font-size="12pt" style:font-size-asian="12pt" style:font-name-complex="Arial" style:font-size-complex="12pt" fo:language="en" fo:country="US"/>
    </style:style>
    <style:style style:name="T131_16" style:family="text">
      <style:text-properties style:font-name="Arial" fo:font-size="12pt" style:font-size-asian="12pt" style:font-name-complex="Arial" style:font-size-complex="12pt" fo:language="en" fo:country="US"/>
    </style:style>
    <style:style style:name="T131_17" style:family="text">
      <style:text-properties style:font-name="Arial" fo:font-size="12pt" style:font-size-asian="12pt" style:font-name-complex="Arial" style:font-size-complex="12pt" fo:language="en" fo:country="US"/>
    </style:style>
    <style:style style:name="T131_18" style:family="text">
      <style:text-properties style:font-name="Arial" fo:font-size="12pt" style:font-size-asian="12pt" style:font-name-complex="Arial" style:font-size-complex="12pt" fo:language="en" fo:country="US"/>
    </style:style>
    <style:style style:name="T131_19" style:family="text">
      <style:text-properties style:font-name="Arial" fo:font-size="12pt" style:font-size-asian="12pt" style:font-name-complex="Arial" style:font-size-complex="12pt" fo:language="en" fo:country="US"/>
    </style:style>
    <style:style style:name="T131_20" style:family="text">
      <style:text-properties style:font-name="Arial" fo:font-size="12pt" style:font-size-asian="12pt" style:font-name-complex="Arial" style:font-size-complex="12pt" fo:language="en" fo:country="US"/>
    </style:style>
    <style:style style:name="T131_21" style:family="text">
      <style:text-properties style:font-name="Arial" fo:font-size="12pt" style:font-size-asian="12pt" style:font-name-complex="Arial" style:font-size-complex="12pt" fo:language="en" fo:country="US"/>
    </style:style>
    <style:style style:name="T131_22" style:family="text">
      <style:text-properties style:font-name="Arial" fo:font-size="12pt" style:font-size-asian="12pt" style:font-name-complex="Arial" style:font-size-complex="12pt" fo:language="en" fo:country="US"/>
    </style:style>
    <style:style style:name="T131_23" style:family="text">
      <style:text-properties style:font-name="Arial" fo:font-size="12pt" style:font-size-asian="12pt" style:font-name-complex="Arial" style:font-size-complex="12pt" fo:language="en" fo:country="US"/>
    </style:style>
    <style:style style:name="T131_24" style:family="text">
      <style:text-properties style:font-name="Arial" fo:font-size="12pt" style:font-size-asian="12pt" style:font-name-complex="Arial" style:font-size-complex="12pt" fo:language="en" fo:country="US"/>
    </style:style>
    <style:style style:name="T131_25" style:family="text">
      <style:text-properties style:font-name="Arial" fo:font-size="12pt" style:font-size-asian="12pt" style:font-name-complex="Arial" style:font-size-complex="12pt" fo:language="en" fo:country="US"/>
    </style:style>
    <style:style style:name="T131_26" style:family="text">
      <style:text-properties style:font-name="Arial" fo:font-size="12pt" style:font-size-asian="12pt" style:font-name-complex="Arial" style:font-size-complex="12pt" fo:language="en" fo:country="US"/>
    </style:style>
    <style:style style:name="T131_27" style:family="text">
      <style:text-properties style:font-name="Arial" fo:font-size="12pt" style:font-size-asian="12pt" style:font-name-complex="Arial" style:font-size-complex="12pt" fo:language="en" fo:country="US"/>
    </style:style>
    <style:style style:name="T131_28" style:family="text">
      <style:text-properties style:font-name="Arial" fo:font-size="12pt" style:font-size-asian="12pt" style:font-name-complex="Arial" style:font-size-complex="12pt" fo:language="en" fo:country="US"/>
    </style:style>
    <style:style style:name="T131_29" style:family="text">
      <style:text-properties style:font-name="Arial" fo:font-size="12pt" style:font-size-asian="12pt" style:font-name-complex="Arial" style:font-size-complex="12pt" fo:language="en" fo:country="US"/>
    </style:style>
    <style:style style:name="T131_30" style:family="text">
      <style:text-properties style:font-name="Arial" fo:font-size="12pt" style:font-size-asian="12pt" style:font-name-complex="Arial" style:font-size-complex="12pt" fo:language="en" fo:country="US"/>
    </style:style>
    <style:style style:name="T131_31" style:family="text">
      <style:text-properties style:font-name="Arial" fo:font-size="12pt" style:font-size-asian="12pt" style:font-name-complex="Arial" style:font-size-complex="12pt" fo:language="en" fo:country="US"/>
    </style:style>
    <style:style style:name="T131_32" style:family="text">
      <style:text-properties style:font-name="Arial" fo:font-size="12pt" style:font-size-asian="12pt" style:font-name-complex="Arial" style:font-size-complex="12pt" fo:language="en" fo:country="US"/>
    </style:style>
    <style:style style:name="T131_33" style:family="text">
      <style:text-properties style:font-name="Arial" fo:font-size="12pt" style:font-size-asian="12pt" style:font-name-complex="Arial" style:font-size-complex="12pt" fo:language="en" fo:country="US"/>
    </style:style>
    <style:style style:name="T131_34" style:family="text">
      <style:text-properties style:font-name="Arial" fo:font-size="12pt" style:font-size-asian="12pt" style:font-name-complex="Arial" style:font-size-complex="12pt" fo:language="en" fo:country="US"/>
    </style:style>
    <style:style style:name="T131_35" style:family="text">
      <style:text-properties style:font-name="Arial" fo:font-size="12pt" style:font-size-asian="12pt" style:font-name-complex="Arial" style:font-size-complex="12pt" fo:language="en" fo:country="US"/>
    </style:style>
    <style:style style:name="T131_36" style:family="text">
      <style:text-properties style:font-name="Arial" fo:font-size="12pt" style:font-size-asian="12pt" style:font-name-complex="Arial" style:font-size-complex="12pt" fo:language="en" fo:country="US"/>
    </style:style>
    <style:style style:name="T131_37" style:family="text">
      <style:text-properties style:font-name="Arial" fo:font-size="12pt" style:font-size-asian="12pt" style:font-name-complex="Arial" style:font-size-complex="12pt" fo:language="en" fo:country="US"/>
    </style:style>
    <style:style style:name="T131_38" style:family="text">
      <style:text-properties style:font-name="Arial" fo:font-size="12pt" style:font-size-asian="12pt" style:font-name-complex="Arial" style:font-size-complex="12pt" fo:language="en" fo:country="US"/>
    </style:style>
    <style:style style:name="T131_39" style:family="text">
      <style:text-properties style:font-name="Arial" fo:font-size="12pt" style:font-size-asian="12pt" style:font-name-complex="Arial" style:font-size-complex="12pt" fo:language="en" fo:country="US"/>
    </style:style>
    <style:style style:name="T131_40" style:family="text">
      <style:text-properties style:font-name="Arial" fo:font-size="12pt" style:font-size-asian="12pt" style:font-name-complex="Arial" style:font-size-complex="12pt" fo:language="en" fo:country="US"/>
    </style:style>
    <style:style style:name="T131_41" style:family="text">
      <style:text-properties style:font-name="Arial" fo:font-size="12pt" style:font-size-asian="12pt" style:font-name-complex="Arial" style:font-size-complex="12pt" fo:language="en" fo:country="US"/>
    </style:style>
    <style:style style:name="T131_42" style:family="text">
      <style:text-properties style:font-name="Arial" fo:font-size="12pt" style:font-size-asian="12pt" style:font-name-complex="Arial" style:font-size-complex="12pt" fo:language="en" fo:country="US"/>
    </style:style>
    <style:style style:name="T131_43" style:family="text">
      <style:text-properties style:font-name="Arial" fo:font-size="12pt" style:font-size-asian="12pt" style:font-name-complex="Arial" style:font-size-complex="12pt" fo:language="en" fo:country="US"/>
    </style:style>
    <style:style style:name="T131_44" style:family="text">
      <style:text-properties style:font-name="Arial" fo:font-size="12pt" style:font-size-asian="12pt" style:font-name-complex="Arial" style:font-size-complex="12pt" fo:language="en" fo:country="US"/>
    </style:style>
    <style:style style:name="T131_45" style:family="text">
      <style:text-properties style:font-name="Arial" fo:font-size="12pt" style:font-size-asian="12pt" style:font-name-complex="Arial" style:font-size-complex="12pt" fo:language="en" fo:country="US"/>
    </style:style>
    <style:style style:name="T131_46" style:family="text">
      <style:text-properties style:font-name="Arial" fo:font-size="12pt" style:font-size-asian="12pt" style:font-name-complex="Arial" style:font-size-complex="12pt" fo:language="en" fo:country="US"/>
    </style:style>
    <style:style style:name="T131_47" style:family="text">
      <style:text-properties style:font-name="Arial" fo:font-size="12pt" style:font-size-asian="12pt" style:font-name-complex="Arial" style:font-size-complex="12pt" fo:language="en" fo:country="US"/>
    </style:style>
    <style:style style:name="P132" style:family="paragraph" style:parent-style-name="Normal">
      <style:text-properties fo:background-color="#ffff00"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P133" style:family="paragraph" style:parent-style-name="Normal"/>
    <style:style style:name="T133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133_2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P134" style:family="paragraph" style:parent-style-name="Normal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able6" style:family="table">
      <style:table-properties table:align="left" style:width="17.586cm" fo:margin-left="-0.014cm"/>
    </style:style>
    <style:style style:name="Column23" style:family="table-column">
      <style:table-column-properties style:column-width="8.251cm"/>
    </style:style>
    <style:style style:name="Column24" style:family="table-column">
      <style:table-column-properties style:column-width="9.334cm"/>
    </style:style>
    <style:style style:name="Row23" style:family="table-row">
      <style:table-row-properties style:min-row-height="0.991cm"/>
    </style:style>
    <style:style style:name="Cell9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135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35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35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9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no-wrap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136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24" style:family="table-row">
      <style:table-row-properties style:min-row-height="3.925cm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37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38" style:family="paragraph" style:parent-style-name="Normal">
      <style:paragraph-properties fo:line-height="100%" fo:margin-bottom="0cm"/>
    </style:style>
    <style:style style:name="T138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1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1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1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1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1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8_1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25" style:family="table-row">
      <style:table-row-properties style:min-row-height="4.538cm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100%" fo:margin-bottom="0cm"/>
    </style:style>
    <style:style style:name="T139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1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2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39_2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0" style:family="paragraph" style:parent-style-name="Normal">
      <style:paragraph-properties fo:line-height="100%" fo:margin-bottom="0cm"/>
    </style:style>
    <style:style style:name="T140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1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0_1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26" style:family="table-row">
      <style:table-row-properties style:min-row-height="0.732cm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1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1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1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1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1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1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1_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142" style:family="paragraph" style:parent-style-name="Normal">
      <style:paragraph-properties fo:line-height="100%" fo:margin-bottom="0cm"/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1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3_2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27" style:family="table-row">
      <style:table-row-properties style:min-row-height="1.27cm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1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1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1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4_1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1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1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1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1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1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145_1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146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147" style:family="paragraph" style:parent-style-name="Normal"/>
    <style:style style:name="T147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148" style:family="paragraph" style:parent-style-name="Normal">
      <style:paragraph-properties fo:text-align="justify"/>
      <style:text-properties fo:background-color="#ffff00" style:font-name="Arial" fo:font-size="12pt" style:font-size-asian="12pt" style:font-name-complex="Arial" style:font-size-complex="12pt" fo:font-weight="bold" style:font-weight-asian="bold" style:font-weight-complex="bold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style:font-name="Arial" fo:font-size="12pt" style:font-size-asian="12pt" style:font-name-complex="Arial" style:font-size-complex="12pt"/>
    </style:style>
    <style:style style:name="T149_2" style:family="text">
      <style:text-properties style:font-name="Arial" fo:font-size="12pt" style:font-size-asian="12pt" style:font-name-complex="Arial" style:font-size-complex="12pt"/>
    </style:style>
    <style:style style:name="T149_3" style:family="text">
      <style:text-properties style:font-name="Arial" fo:font-size="12pt" style:font-size-asian="12pt" style:font-name-complex="Arial" style:font-size-complex="12pt"/>
    </style:style>
    <style:style style:name="T149_4" style:family="text">
      <style:text-properties style:font-name="Arial" fo:font-size="12pt" style:font-size-asian="12pt" style:font-name-complex="Arial" style:font-size-complex="12pt"/>
    </style:style>
    <style:style style:name="T149_5" style:family="text">
      <style:text-properties style:font-name="Arial" fo:font-size="12pt" style:font-size-asian="12pt" style:font-name-complex="Arial" style:font-size-complex="12pt"/>
    </style:style>
    <style:style style:name="T149_6" style:family="text">
      <style:text-properties style:font-name="Arial" fo:font-size="12pt" style:font-size-asian="12pt" style:font-name-complex="Arial" style:font-size-complex="12pt"/>
    </style:style>
    <style:style style:name="T149_7" style:family="text">
      <style:text-properties style:font-name="Arial" fo:font-size="12pt" style:font-size-asian="12pt" style:font-name-complex="Arial" style:font-size-complex="12pt"/>
    </style:style>
    <style:style style:name="T149_8" style:family="text">
      <style:text-properties style:font-name="Arial" fo:font-size="12pt" style:font-size-asian="12pt" style:font-name-complex="Arial" style:font-size-complex="12pt"/>
    </style:style>
    <style:style style:name="T149_9" style:family="text">
      <style:text-properties style:font-name="Arial" fo:font-size="12pt" style:font-size-asian="12pt" style:font-name-complex="Arial" style:font-size-complex="12pt"/>
    </style:style>
    <style:style style:name="T149_10" style:family="text">
      <style:text-properties style:font-name="Arial" fo:font-size="12pt" style:font-size-asian="12pt" style:font-name-complex="Arial" style:font-size-complex="12pt"/>
    </style:style>
    <style:style style:name="T149_11" style:family="text">
      <style:text-properties style:font-name="Arial" fo:font-size="12pt" style:font-size-asian="12pt" style:font-name-complex="Arial" style:font-size-complex="12pt"/>
    </style:style>
    <style:style style:name="T149_12" style:family="text">
      <style:text-properties style:font-name="Arial" fo:font-size="12pt" style:font-size-asian="12pt" style:font-name-complex="Arial" style:font-size-complex="12pt"/>
    </style:style>
    <style:style style:name="T149_13" style:family="text">
      <style:text-properties style:font-name="Arial" fo:font-size="12pt" style:font-size-asian="12pt" style:font-name-complex="Arial" style:font-size-complex="12pt"/>
    </style:style>
    <style:style style:name="T149_14" style:family="text">
      <style:text-properties style:font-name="Arial" fo:font-size="12pt" style:font-size-asian="12pt" style:font-name-complex="Arial" style:font-size-complex="12pt"/>
    </style:style>
    <style:style style:name="T149_15" style:family="text">
      <style:text-properties style:font-name="Arial" fo:font-size="12pt" style:font-size-asian="12pt" style:font-name-complex="Arial" style:font-size-complex="12pt"/>
    </style:style>
    <style:style style:name="T149_16" style:family="text">
      <style:text-properties style:font-name="Arial" fo:font-size="12pt" style:font-size-asian="12pt" style:font-name-complex="Arial" style:font-size-complex="12pt"/>
    </style:style>
    <style:style style:name="T149_17" style:family="text">
      <style:text-properties style:font-name="Arial" fo:font-size="12pt" style:font-size-asian="12pt" style:font-name-complex="Arial" style:font-size-complex="12pt"/>
    </style:style>
    <style:style style:name="T149_18" style:family="text">
      <style:text-properties style:font-name="Arial" fo:font-size="12pt" style:font-size-asian="12pt" style:font-name-complex="Arial" style:font-size-complex="12pt"/>
    </style:style>
    <style:style style:name="T149_19" style:family="text">
      <style:text-properties style:font-name="Arial" fo:font-size="12pt" style:font-size-asian="12pt" style:font-name-complex="Arial" style:font-size-complex="12pt"/>
    </style:style>
    <style:style style:name="T149_20" style:family="text">
      <style:text-properties style:font-name="Arial" fo:font-size="12pt" style:font-size-asian="12pt" style:font-name-complex="Arial" style:font-size-complex="12pt"/>
    </style:style>
    <style:style style:name="T149_21" style:family="text">
      <style:text-properties style:font-name="Arial" fo:font-size="12pt" style:font-size-asian="12pt" style:font-name-complex="Arial" style:font-size-complex="12pt"/>
    </style:style>
    <style:style style:name="P150" style:family="paragraph" style:parent-style-name="Normal">
      <style:paragraph-properties fo:text-align="justify"/>
      <style:text-properties fo:font-style="italic" style:font-style-asian="italic" style:font-style-complex="italic" style:font-name="Arial" fo:font-size="12pt" style:font-size-asian="12pt" style:font-name-complex="Arial" style:font-size-complex="12pt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152" style:family="paragraph" style:parent-style-name="Normal">
      <style:paragraph-properties fo:text-align="justify" fo:line-height="108%" fo:margin-left="1.905cm"/>
    </style:style>
    <style:style style:name="T152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2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2_3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2_4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2_5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2_6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2_7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152_8" style:family="text">
      <style:text-properties style:font-name="Arial" fo:font-size="12pt" style:font-size-asian="12pt" style:font-name-complex="Arial" style:font-size-complex="12pt"/>
    </style:style>
    <style:style style:name="T152_9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152_10" style:family="text">
      <style:text-properties style:font-name="Arial" fo:font-size="12pt" style:font-size-asian="12pt" style:font-name-complex="Arial" style:font-size-complex="12pt"/>
    </style:style>
    <style:style style:name="T152_11" style:family="text">
      <style:text-properties style:font-name="Arial" fo:font-size="12pt" style:font-size-asian="12pt" style:font-name-complex="Arial" style:font-size-complex="12pt"/>
    </style:style>
    <style:style style:name="T152_12" style:family="text">
      <style:text-properties style:font-name="Arial" fo:font-size="12pt" style:font-size-asian="12pt" style:font-name-complex="Arial" style:font-size-complex="12pt"/>
    </style:style>
    <style:style style:name="T152_13" style:family="text">
      <style:text-properties style:font-name="Arial" fo:font-size="12pt" style:font-size-asian="12pt" style:font-name-complex="Arial" style:font-size-complex="12pt"/>
    </style:style>
    <style:style style:name="T152_14" style:family="text">
      <style:text-properties style:font-name="Arial" fo:font-size="12pt" style:font-size-asian="12pt" style:font-name-complex="Arial" style:font-size-complex="12pt"/>
    </style:style>
    <style:style style:name="P153" style:family="paragraph" style:parent-style-name="Normal">
      <style:paragraph-properties fo:text-align="justify" fo:line-height="108%" fo:margin-left="1.905cm"/>
    </style:style>
    <style:style style:name="T153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3_2" style:family="text">
      <style:text-properties style:font-name="Arial" fo:font-size="12pt" style:font-size-asian="12pt" style:font-name-complex="Arial" style:font-size-complex="12pt"/>
    </style:style>
    <style:style style:name="T153_3" style:family="text">
      <style:text-properties style:font-name="Arial" fo:font-size="12pt" style:font-size-asian="12pt" style:font-name-complex="Arial" style:font-size-complex="12pt"/>
    </style:style>
    <style:style style:name="T153_4" style:family="text">
      <style:text-properties style:font-name="Arial" fo:font-size="12pt" style:font-size-asian="12pt" style:font-name-complex="Arial" style:font-size-complex="12pt"/>
    </style:style>
    <style:style style:name="T153_5" style:family="text">
      <style:text-properties style:font-name="Arial" fo:font-size="12pt" style:font-size-asian="12pt" style:font-name-complex="Arial" style:font-size-complex="12pt"/>
    </style:style>
    <style:style style:name="T153_6" style:family="text">
      <style:text-properties style:font-name="Arial" fo:font-size="12pt" style:font-size-asian="12pt" style:font-name-complex="Arial" style:font-size-complex="12pt"/>
    </style:style>
    <style:style style:name="T153_7" style:family="text">
      <style:text-properties style:font-name="Arial" fo:font-size="12pt" style:font-size-asian="12pt" style:font-name-complex="Arial" style:font-size-complex="12pt"/>
    </style:style>
    <style:style style:name="T153_8" style:family="text">
      <style:text-properties style:font-name="Arial" fo:font-size="12pt" style:font-size-asian="12pt" style:font-name-complex="Arial" style:font-size-complex="12pt"/>
    </style:style>
    <style:style style:name="T153_9" style:family="text">
      <style:text-properties style:font-name="Arial" fo:font-size="12pt" style:font-size-asian="12pt" style:font-name-complex="Arial" style:font-size-complex="12pt"/>
    </style:style>
    <style:style style:name="T153_10" style:family="text">
      <style:text-properties style:font-name="Arial" fo:font-size="12pt" style:font-size-asian="12pt" style:font-name-complex="Arial" style:font-size-complex="12pt"/>
    </style:style>
    <style:style style:name="T153_11" style:family="text">
      <style:text-properties style:font-name="Arial" fo:font-size="12pt" style:font-size-asian="12pt" style:font-name-complex="Arial" style:font-size-complex="12pt"/>
    </style:style>
    <style:style style:name="T153_12" style:family="text">
      <style:text-properties style:font-name="Arial" fo:font-size="12pt" style:font-size-asian="12pt" style:font-name-complex="Arial" style:font-size-complex="12pt"/>
    </style:style>
    <style:style style:name="T153_13" style:family="text">
      <style:text-properties style:font-name="Arial" fo:font-size="12pt" style:font-size-asian="12pt" style:font-name-complex="Arial" style:font-size-complex="12pt"/>
    </style:style>
    <style:style style:name="T153_14" style:family="text">
      <style:text-properties style:font-name="Arial" fo:font-size="12pt" style:font-size-asian="12pt" style:font-name-complex="Arial" style:font-size-complex="12pt"/>
    </style:style>
    <style:style style:name="T153_15" style:family="text">
      <style:text-properties style:font-name="Arial" fo:font-size="12pt" style:font-size-asian="12pt" style:font-name-complex="Arial" style:font-size-complex="12pt"/>
    </style:style>
    <style:style style:name="T153_16" style:family="text">
      <style:text-properties style:font-name="Arial" fo:font-size="12pt" style:font-size-asian="12pt" style:font-name-complex="Arial" style:font-size-complex="12pt"/>
    </style:style>
    <style:style style:name="T153_17" style:family="text">
      <style:text-properties style:font-name="Arial" fo:font-size="12pt" style:font-size-asian="12pt" style:font-name-complex="Arial" style:font-size-complex="12pt"/>
    </style:style>
    <style:style style:name="T153_18" style:family="text">
      <style:text-properties style:font-name="Arial" fo:font-size="12pt" style:font-size-asian="12pt" style:font-name-complex="Arial" style:font-size-complex="12pt"/>
    </style:style>
    <style:style style:name="T153_19" style:family="text">
      <style:text-properties style:font-name="Arial" fo:font-size="12pt" style:font-size-asian="12pt" style:font-name-complex="Arial" style:font-size-complex="12pt"/>
    </style:style>
    <style:style style:name="P154" style:family="paragraph" style:parent-style-name="Normal">
      <style:paragraph-properties fo:text-align="justify" fo:line-height="108%" fo:margin-left="1.905cm"/>
    </style:style>
    <style:style style:name="T154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4_2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154_3" style:family="text">
      <style:text-properties style:font-name="Arial" fo:font-size="12pt" style:font-size-asian="12pt" style:font-name-complex="Arial" style:font-size-complex="12pt"/>
    </style:style>
    <style:style style:name="T154_4" style:family="text">
      <style:text-properties style:font-name="Arial" fo:font-size="12pt" style:font-size-asian="12pt" style:font-name-complex="Arial" style:font-size-complex="12pt"/>
    </style:style>
    <style:style style:name="T154_5" style:family="text">
      <style:text-properties style:font-name="Arial" fo:font-size="12pt" style:font-size-asian="12pt" style:font-name-complex="Arial" style:font-size-complex="12pt"/>
    </style:style>
    <style:style style:name="T154_6" style:family="text">
      <style:text-properties style:font-name="Arial" fo:font-size="12pt" style:font-size-asian="12pt" style:font-name-complex="Arial" style:font-size-complex="12pt"/>
    </style:style>
    <style:style style:name="T154_7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P155" style:family="paragraph" style:parent-style-name="Normal">
      <style:paragraph-properties fo:text-align="justify" fo:line-height="108%" fo:margin-left="1.905cm"/>
      <style:text-properties style:font-name="Arial" fo:font-size="12pt" style:font-size-asian="12pt" style:font-name-complex="Arial" style:font-size-complex="12pt"/>
    </style:style>
    <style:style style:name="T155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5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5_3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5_4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155_5" style:family="text">
      <style:text-properties style:font-name="Arial" fo:font-size="12pt" style:font-size-asian="12pt" style:font-name-complex="Arial" style:font-size-complex="12pt"/>
    </style:style>
    <style:style style:name="T155_6" style:family="text">
      <style:text-properties style:font-name="Arial" fo:font-size="12pt" style:font-size-asian="12pt" style:font-name-complex="Arial" style:font-size-complex="12pt"/>
    </style:style>
    <style:style style:name="T155_7" style:family="text">
      <style:text-properties style:font-name="Arial" fo:font-size="12pt" style:font-size-asian="12pt" style:font-name-complex="Arial" style:font-size-complex="12pt"/>
    </style:style>
    <style:style style:name="T155_8" style:family="text">
      <style:text-properties style:font-name="Arial" fo:font-size="12pt" style:font-size-asian="12pt" style:font-name-complex="Arial" style:font-size-complex="12pt"/>
    </style:style>
    <style:style style:name="T155_9" style:family="text">
      <style:text-properties style:font-name="Arial" fo:font-size="12pt" style:font-size-asian="12pt" style:font-name-complex="Arial" style:font-size-complex="12pt"/>
    </style:style>
    <style:style style:name="T155_10" style:family="text">
      <style:text-properties style:font-name="Arial" fo:font-size="12pt" style:font-size-asian="12pt" style:font-name-complex="Arial" style:font-size-complex="12pt"/>
    </style:style>
    <style:style style:name="T155_11" style:family="text">
      <style:text-properties style:font-name="Arial" fo:font-size="12pt" style:font-size-asian="12pt" style:font-name-complex="Arial" style:font-size-complex="12pt"/>
    </style:style>
    <style:style style:name="P156" style:family="paragraph" style:parent-style-name="Normal">
      <style:paragraph-properties fo:text-align="justify" fo:line-height="108%" fo:margin-left="1.905cm"/>
      <style:text-properties style:font-name="Arial" fo:font-size="12pt" style:font-size-asian="12pt" style:font-name-complex="Arial" style:font-size-complex="12pt"/>
    </style:style>
    <style:style style:name="T156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6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6_3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6_4" style:family="text">
      <style:text-properties style:font-name="Arial" fo:font-size="12pt" style:font-size-asian="12pt" style:font-name-complex="Arial" style:font-size-complex="12pt"/>
    </style:style>
    <style:style style:name="T156_5" style:family="text">
      <style:text-properties style:font-name="Arial" fo:font-size="12pt" style:font-size-asian="12pt" style:font-name-complex="Arial" style:font-size-complex="12pt"/>
    </style:style>
    <style:style style:name="T156_6" style:family="text">
      <style:text-properties style:font-name="Arial" fo:font-size="12pt" style:font-size-asian="12pt" style:font-name-complex="Arial" style:font-size-complex="12pt"/>
    </style:style>
    <style:style style:name="T156_7" style:family="text">
      <style:text-properties style:font-name="Arial" fo:font-size="12pt" style:font-size-asian="12pt" style:font-name-complex="Arial" style:font-size-complex="12pt"/>
    </style:style>
    <style:style style:name="T156_8" style:family="text">
      <style:text-properties style:font-name="Arial" fo:font-size="12pt" style:font-size-asian="12pt" style:font-name-complex="Arial" style:font-size-complex="12pt"/>
    </style:style>
    <style:style style:name="T156_9" style:family="text">
      <style:text-properties style:font-name="Arial" fo:font-size="12pt" style:font-size-asian="12pt" style:font-name-complex="Arial" style:font-size-complex="12pt"/>
    </style:style>
    <style:style style:name="T156_10" style:family="text">
      <style:text-properties style:font-name="Arial" fo:font-size="12pt" style:font-size-asian="12pt" style:font-name-complex="Arial" style:font-size-complex="12pt"/>
    </style:style>
    <style:style style:name="T156_11" style:family="text">
      <style:text-properties style:font-name="Arial" fo:font-size="12pt" style:font-size-asian="12pt" style:font-name-complex="Arial" style:font-size-complex="12pt"/>
    </style:style>
    <style:style style:name="T156_12" style:family="text">
      <style:text-properties style:font-name="Arial" fo:font-size="12pt" style:font-size-asian="12pt" style:font-name-complex="Arial" style:font-size-complex="12pt"/>
    </style:style>
    <style:style style:name="T156_13" style:family="text">
      <style:text-properties style:font-name="Arial" fo:font-size="12pt" style:font-size-asian="12pt" style:font-name-complex="Arial" style:font-size-complex="12pt"/>
    </style:style>
    <style:style style:name="T156_14" style:family="text">
      <style:text-properties style:font-name="Arial" fo:font-size="12pt" style:font-size-asian="12pt" style:font-name-complex="Arial" style:font-size-complex="12pt"/>
    </style:style>
    <style:style style:name="T156_15" style:family="text">
      <style:text-properties style:font-name="Arial" fo:font-size="12pt" style:font-size-asian="12pt" style:font-name-complex="Arial" style:font-size-complex="12pt"/>
    </style:style>
    <style:style style:name="T156_16" style:family="text">
      <style:text-properties style:font-name="Arial" fo:font-size="12pt" style:font-size-asian="12pt" style:font-name-complex="Arial" style:font-size-complex="12pt"/>
    </style:style>
    <style:style style:name="P157" style:family="paragraph" style:parent-style-name="Normal">
      <style:paragraph-properties fo:text-align="justify" fo:line-height="108%" fo:margin-left="1.905cm"/>
      <style:text-properties style:font-name="Arial" fo:font-size="12pt" style:font-size-asian="12pt" style:font-name-complex="Arial" style:font-size-complex="12pt"/>
    </style:style>
    <style:style style:name="T157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7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157_3" style:family="text">
      <style:text-properties style:font-name="Arial" fo:font-size="12pt" style:font-size-asian="12pt" style:font-name-complex="Arial" style:font-size-complex="12pt"/>
    </style:style>
    <style:style style:name="T157_4" style:family="text">
      <style:text-properties style:font-name="Arial" fo:font-size="12pt" style:font-size-asian="12pt" style:font-name-complex="Arial" style:font-size-complex="12pt"/>
    </style:style>
    <style:style style:name="T157_5" style:family="text">
      <style:text-properties style:font-name="Arial" fo:font-size="12pt" style:font-size-asian="12pt" style:font-name-complex="Arial" style:font-size-complex="12pt"/>
    </style:style>
    <style:style style:name="T157_6" style:family="text">
      <style:text-properties style:font-name="Arial" fo:font-size="12pt" style:font-size-asian="12pt" style:font-name-complex="Arial" style:font-size-complex="12pt"/>
    </style:style>
    <style:style style:name="T157_7" style:family="text">
      <style:text-properties style:font-name="Arial" fo:font-size="12pt" style:font-size-asian="12pt" style:font-name-complex="Arial" style:font-size-complex="12pt"/>
    </style:style>
    <style:style style:name="T157_8" style:family="text">
      <style:text-properties style:font-name="Arial" fo:font-size="12pt" style:font-size-asian="12pt" style:font-name-complex="Arial" style:font-size-complex="12pt"/>
    </style:style>
    <style:style style:name="T157_9" style:family="text">
      <style:text-properties style:font-name="Arial" fo:font-size="12pt" style:font-size-asian="12pt" style:font-name-complex="Arial" style:font-size-complex="12pt"/>
    </style:style>
    <style:style style:name="T157_10" style:family="text">
      <style:text-properties style:font-name="Arial" fo:font-size="12pt" style:font-size-asian="12pt" style:font-name-complex="Arial" style:font-size-complex="12pt"/>
    </style:style>
    <style:style style:name="T157_11" style:family="text">
      <style:text-properties style:font-name="Arial" fo:font-size="12pt" style:font-size-asian="12pt" style:font-name-complex="Arial" style:font-size-complex="12pt"/>
    </style:style>
    <style:style style:name="P158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159_2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159_3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159_4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159_5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159_6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159_7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159_8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P160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font-weight="bold" style:font-weight-asian="bold"/>
    </style:style>
    <style:style style:name="P161" style:family="paragraph" style:parent-style-name="Normal">
      <style:paragraph-properties fo:line-height="108%"/>
    </style:style>
    <style:style style:name="T161_1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P162" style:family="paragraph" style:parent-style-name="Normal">
      <style:paragraph-properties fo:line-height="108%"/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able7" style:family="table">
      <style:table-properties table:align="left" style:width="17.776cm" fo:margin-left="0cm"/>
    </style:style>
    <style:style style:name="Column25" style:family="table-column">
      <style:table-column-properties style:column-width="1.064cm"/>
    </style:style>
    <style:style style:name="Column26" style:family="table-column">
      <style:table-column-properties style:column-width="5.854cm"/>
    </style:style>
    <style:style style:name="Column27" style:family="table-column">
      <style:table-column-properties style:column-width="5.491cm"/>
    </style:style>
    <style:style style:name="Column28" style:family="table-column">
      <style:table-column-properties style:column-width="2.962cm"/>
    </style:style>
    <style:style style:name="Column29" style:family="table-column">
      <style:table-column-properties style:column-width="2.406cm"/>
    </style:style>
    <style:style style:name="Row28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108%" fo:margin-bottom="0cm"/>
    </style:style>
    <style:style style:name="T16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08%" fo:margin-bottom="0cm"/>
    </style:style>
    <style:style style:name="T16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8%" fo:margin-bottom="0cm"/>
    </style:style>
    <style:style style:name="T16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8%" fo:margin-bottom="0cm"/>
    </style:style>
    <style:style style:name="T16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8%" fo:margin-bottom="0cm"/>
    </style:style>
    <style:style style:name="T16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29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8%" fo:margin-bottom="0cm"/>
    </style:style>
    <style:style style:name="T16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108%" fo:margin-bottom="0cm"/>
    </style:style>
    <style:style style:name="T16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69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69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69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69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69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69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69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69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69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69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69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69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69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69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108%" fo:margin-bottom="0cm"/>
    </style:style>
    <style:style style:name="T17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108%" fo:margin-bottom="0cm"/>
    </style:style>
    <style:style style:name="T17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1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1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108%" fo:margin-bottom="0cm"/>
    </style:style>
    <style:style style:name="T17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30" style:family="table-row"/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108%" fo:margin-bottom="0cm"/>
    </style:style>
    <style:style style:name="T17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8%" fo:margin-bottom="0cm"/>
    </style:style>
    <style:style style:name="T17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7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4_1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108%" fo:margin-bottom="0cm"/>
    </style:style>
    <style:style style:name="T17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5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5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8%" fo:margin-bottom="0cm"/>
    </style:style>
    <style:style style:name="T17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8%" fo:margin-bottom="0cm"/>
    </style:style>
    <style:style style:name="T17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31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08%" fo:margin-bottom="0cm"/>
    </style:style>
    <style:style style:name="T17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8%" fo:margin-bottom="0cm"/>
    </style:style>
    <style:style style:name="T17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79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79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79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79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79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1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2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2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2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79_2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8%" fo:margin-bottom="0cm"/>
    </style:style>
    <style:style style:name="T18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0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181" style:family="paragraph" style:parent-style-name="Normal">
      <style:paragraph-properties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8%" fo:margin-bottom="0cm"/>
    </style:style>
    <style:style style:name="T18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108%" fo:margin-bottom="0cm"/>
    </style:style>
    <style:style style:name="T18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3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32" style:family="table-row"/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108%" fo:margin-bottom="0cm"/>
    </style:style>
    <style:style style:name="T18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8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5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5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186" style:family="paragraph" style:parent-style-name="Normal">
      <style:paragraph-properties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108%" fo:margin-bottom="0cm"/>
    </style:style>
    <style:style style:name="T18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7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7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87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8%" fo:margin-bottom="0cm"/>
    </style:style>
    <style:style style:name="T18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8%" fo:margin-bottom="0cm"/>
    </style:style>
    <style:style style:name="T18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33" style:family="table-row"/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8%" fo:margin-bottom="0cm"/>
    </style:style>
    <style:style style:name="T19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91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91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91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91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192" style:family="paragraph" style:parent-style-name="Normal">
      <style:paragraph-properties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8%" fo:margin-bottom="0cm"/>
    </style:style>
    <style:style style:name="T19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93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93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93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93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93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93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8%" fo:margin-bottom="0cm"/>
    </style:style>
    <style:style style:name="T19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9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108%" fo:margin-bottom="0cm"/>
    </style:style>
    <style:style style:name="T19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9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196" style:family="paragraph" style:parent-style-name="Normal">
      <style:paragraph-properties fo:text-align="justify" fo:line-height="108%" fo:margin-bottom="0.282cm"/>
      <style:text-properties fo:color="#000000" style:font-name="Arial" fo:font-size="12pt" style:font-name-asian="Arial" style:font-size-asian="12pt" style:font-name-complex="Arial" style:font-size-complex="12pt"/>
    </style:style>
    <style:style style:name="P197" style:family="paragraph" style:parent-style-name="Normal">
      <style:paragraph-properties fo:text-align="justify" fo:line-height="108%" fo:margin-bottom="0.282cm"/>
    </style:style>
    <style:style style:name="T197_1" style:family="text">
      <style:text-properties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able8" style:family="table">
      <style:table-properties table:align="left" style:width="17.582cm" fo:margin-left="0cm"/>
    </style:style>
    <style:style style:name="Column30" style:family="table-column">
      <style:table-column-properties style:column-width="1.064cm"/>
    </style:style>
    <style:style style:name="Column31" style:family="table-column">
      <style:table-column-properties style:column-width="5.997cm"/>
    </style:style>
    <style:style style:name="Column32" style:family="table-column">
      <style:table-column-properties style:column-width="4.217cm"/>
    </style:style>
    <style:style style:name="Column33" style:family="table-column">
      <style:table-column-properties style:column-width="3.394cm"/>
    </style:style>
    <style:style style:name="Column34" style:family="table-column">
      <style:table-column-properties style:column-width="2.91cm"/>
    </style:style>
    <style:style style:name="Row34" style:family="table-row"/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 fo:line-height="108%" fo:margin-bottom="0cm"/>
    </style:style>
    <style:style style:name="T19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fo:line-height="108%" fo:margin-bottom="0cm"/>
    </style:style>
    <style:style style:name="T19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justify" fo:line-height="108%" fo:margin-bottom="0cm"/>
    </style:style>
    <style:style style:name="T20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justify" fo:line-height="108%" fo:margin-bottom="0cm"/>
    </style:style>
    <style:style style:name="T20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justify" fo:line-height="108%" fo:margin-bottom="0cm"/>
    </style:style>
    <style:style style:name="T20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5" style:family="table-row"/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08%" fo:margin-bottom="0cm"/>
    </style:style>
    <style:style style:name="T20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8%" fo:margin-bottom="0cm"/>
    </style:style>
    <style:style style:name="T20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0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8%" fo:margin-bottom="0cm"/>
    </style:style>
    <style:style style:name="T20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5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5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5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5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5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5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8%" fo:margin-bottom="0cm"/>
    </style:style>
    <style:style style:name="T20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8%" fo:margin-bottom="0cm"/>
    </style:style>
    <style:style style:name="T20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36" style:family="table-row"/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8%" fo:margin-bottom="0cm"/>
    </style:style>
    <style:style style:name="T20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08%" fo:margin-bottom="0cm"/>
    </style:style>
    <style:style style:name="T20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09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09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9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09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210" style:family="paragraph" style:parent-style-name="Normal">
      <style:paragraph-properties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108%" fo:margin-bottom="0cm"/>
    </style:style>
    <style:style style:name="T21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1_2" style:family="text">
      <style:text-properties style:font-name="Calibri" fo:font-size="11pt" style:font-name-asian="Calibri" style:font-size-asian="11pt" style:font-name-complex="Calibri" style:font-size-complex="11pt" fo:language="en" fo:language-asian="en" fo:language-complex="ar" fo:country="GB" fo:country-asian="US" fo:country-complex="SA"/>
    </style:style>
    <style:style style:name="T211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108%" fo:margin-bottom="0cm"/>
    </style:style>
    <style:style style:name="T21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08%" fo:margin-bottom="0cm"/>
    </style:style>
    <style:style style:name="T21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3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37" style:family="table-row"/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line-height="108%" fo:margin-bottom="0cm"/>
    </style:style>
    <style:style style:name="T21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line-height="108%" fo:margin-bottom="0cm"/>
    </style:style>
    <style:style style:name="T21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5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5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5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5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5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5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5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5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5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5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5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215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1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1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1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1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2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3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3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3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3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215_3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216" style:family="paragraph" style:parent-style-name="Normal">
      <style:paragraph-properties fo:text-align="justify"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 fo:line-height="108%" fo:margin-bottom="0cm"/>
    </style:style>
    <style:style style:name="T21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1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2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2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2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2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2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2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7_2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218" style:family="paragraph" style:parent-style-name="Normal">
      <style:paragraph-properties fo:text-align="justify"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line-height="108%" fo:margin-bottom="0cm"/>
    </style:style>
    <style:style style:name="T21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19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line-height="108%" fo:margin-bottom="0cm"/>
    </style:style>
    <style:style style:name="T22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221" style:family="paragraph" style:parent-style-name="Heading_20_2">
      <style:paragraph-properties fo:background-color="#d9e2f3" fo:line-height="100%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221_1" style:family="text">
      <style:text-properties fo:color="#000000"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T221_2" style:family="text">
      <style:text-properties fo:color="#000000"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T221_3" style:family="text">
      <style:text-properties fo:color="#000000"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T221_4" style:family="text">
      <style:text-properties fo:color="#000000"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P222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223" style:family="paragraph" style:parent-style-name="Normal"/>
    <style:style style:name="T223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223_2" style:family="text"/>
    <style:style style:name="T223_3" style:family="text" style:parent-style-name="Internet_20_link">
      <style:text-properties fo:color="#000000"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223_4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 style:text-underline-style="solid" style:text-underline-color="font-color"/>
    </style:style>
    <style:style style:name="T223_5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P224" style:family="paragraph" style:parent-style-name="Normal">
      <style:text-properties style:font-name="Arial" fo:font-size="12pt" style:font-size-asian="12pt" style:font-name-complex="Arial" style:font-size-complex="12pt" fo:language="en" fo:language-asian="en" fo:country-asian="GB" fo:font-weight="bold" style:font-weight-asian="bold" style:font-weight-complex="bold"/>
    </style:style>
    <style:style style:name="P225" style:family="paragraph" style:parent-style-name="Normal">
      <style:paragraph-properties fo:text-align="justify" fo:margin-bottom="0.282cm"/>
    </style:style>
    <style:style style:name="T225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1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2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3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5_4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226" style:family="paragraph" style:parent-style-name="Normal">
      <style:paragraph-properties fo:text-align="justify" fo:margin-bottom="0.282cm"/>
    </style:style>
    <style:style style:name="T226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1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29" style:family="text">
      <style:text-properties fo:color="#000000" style:font-name="Arial" fo:font-size="12pt" style:font-name-asian="Arial" style:font-size-asian="12pt" style:font-name-complex="Arial" style:font-size-complex="12pt" fo:font-weight="bold" style:font-weight-asian="bold"/>
    </style:style>
    <style:style style:name="T226_3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3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3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3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3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3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226_3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227" style:family="paragraph" style:parent-style-name="Normal"/>
    <style:style style:name="P228" style:family="paragraph" style:parent-style-name="Normal"/>
    <style:style style:name="T228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228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229" style:family="paragraph" style:parent-style-name="Normal">
      <style:text-properties fo:background-color="#ffff00" fo:font-style="italic" style:font-style-asian="italic" style:font-style-complex="italic" style:font-name="Arial" fo:font-size="12pt" style:font-name-asian="Arial" style:font-size-asian="12pt" style:font-name-complex="Arial" style:font-size-complex="12pt" fo:language="en" fo:country="US"/>
    </style:style>
    <style:style style:name="P230" style:family="paragraph" style:parent-style-name="Normal"/>
    <style:style style:name="T230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231" style:family="paragraph" style:parent-style-name="Normal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32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32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32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32_5" style:family="text" style:parent-style-name="eop">
      <style:text-properties style:font-name="Arial" fo:font-size="12pt" style:font-size-asian="12pt" style:font-name-complex="Arial" style:font-size-complex="12pt"/>
    </style:style>
    <style:style style:name="T232_6" style:family="text" style:parent-style-name="eop">
      <style:text-properties style:font-name="Arial" fo:font-size="12pt" style:font-size-asian="12pt" style:font-name-complex="Arial" style:font-size-complex="12pt"/>
    </style:style>
    <style:style style:name="T232_7" style:family="text" style:parent-style-name="eop">
      <style:text-properties style:font-name="Arial" fo:font-size="12pt" style:font-size-asian="12pt" style:font-name-complex="Arial" style:font-size-complex="12pt"/>
    </style:style>
    <style:style style:name="T232_8" style:family="text" style:parent-style-name="eop">
      <style:text-properties style:font-name="Arial" fo:font-size="12pt" style:font-size-asian="12pt" style:font-name-complex="Arial" style:font-size-complex="12pt"/>
    </style:style>
    <style:style style:name="T232_9" style:family="text" style:parent-style-name="eop">
      <style:text-properties style:font-name="Arial" fo:font-size="12pt" style:font-size-asian="12pt" style:font-name-complex="Arial" style:font-size-complex="12pt"/>
    </style:style>
    <style:style style:name="T232_10" style:family="text" style:parent-style-name="eop">
      <style:text-properties style:font-name="Arial" fo:font-size="12pt" style:font-size-asian="12pt" style:font-name-complex="Arial" style:font-size-complex="12pt"/>
    </style:style>
    <style:style style:name="T232_11" style:family="text" style:parent-style-name="eop">
      <style:text-properties style:font-name="Arial" fo:font-size="12pt" style:font-size-asian="12pt" style:font-name-complex="Arial" style:font-size-complex="12pt"/>
    </style:style>
    <style:style style:name="T232_12" style:family="text" style:parent-style-name="eop">
      <style:text-properties style:font-name="Arial" fo:font-size="12pt" style:font-size-asian="12pt" style:font-name-complex="Arial" style:font-size-complex="12pt"/>
    </style:style>
    <style:style style:name="T232_13" style:family="text" style:parent-style-name="eop">
      <style:text-properties style:font-name="Arial" fo:font-size="12pt" style:font-size-asian="12pt" style:font-name-complex="Arial" style:font-size-complex="12pt"/>
    </style:style>
    <style:style style:name="T232_14" style:family="text" style:parent-style-name="eop">
      <style:text-properties style:font-name="Arial" fo:font-size="12pt" style:font-size-asian="12pt" style:font-name-complex="Arial" style:font-size-complex="12pt"/>
    </style:style>
    <style:style style:name="T232_15" style:family="text" style:parent-style-name="eop">
      <style:text-properties style:font-name="Arial" fo:font-size="12pt" style:font-size-asian="12pt" style:font-name-complex="Arial" style:font-size-complex="12pt"/>
    </style:style>
    <style:style style:name="T232_16" style:family="text" style:parent-style-name="eop">
      <style:text-properties style:font-name="Arial" fo:font-size="12pt" style:font-size-asian="12pt" style:font-name-complex="Arial" style:font-size-complex="12pt"/>
    </style:style>
    <style:style style:name="T232_17" style:family="text" style:parent-style-name="eop">
      <style:text-properties style:font-name="Arial" fo:font-size="12pt" style:font-size-asian="12pt" style:font-name-complex="Arial" style:font-size-complex="12pt"/>
    </style:style>
    <style:style style:name="T232_18" style:family="text" style:parent-style-name="eop">
      <style:text-properties style:font-name="Arial" fo:font-size="12pt" style:font-size-asian="12pt" style:font-name-complex="Arial" style:font-size-complex="12pt"/>
    </style:style>
    <style:style style:name="T232_19" style:family="text" style:parent-style-name="eop">
      <style:text-properties style:font-name="Arial" fo:font-size="12pt" style:font-size-asian="12pt" style:font-name-complex="Arial" style:font-size-complex="12pt"/>
    </style:style>
    <style:style style:name="T232_20" style:family="text" style:parent-style-name="eop">
      <style:text-properties style:font-name="Arial" fo:font-size="12pt" style:font-size-asian="12pt" style:font-name-complex="Arial" style:font-size-complex="12pt"/>
    </style:style>
    <style:style style:name="T232_21" style:family="text" style:parent-style-name="eop">
      <style:text-properties style:font-name="Arial" fo:font-size="12pt" style:font-size-asian="12pt" style:font-name-complex="Arial" style:font-size-complex="12pt"/>
    </style:style>
    <style:style style:name="T232_22" style:family="text" style:parent-style-name="eop">
      <style:text-properties style:font-name="Arial" fo:font-size="12pt" style:font-size-asian="12pt" style:font-name-complex="Arial" style:font-size-complex="12pt"/>
    </style:style>
    <style:style style:name="T232_23" style:family="text" style:parent-style-name="eop">
      <style:text-properties style:font-name="Arial" fo:font-size="12pt" style:font-size-asian="12pt" style:font-name-complex="Arial" style:font-size-complex="12pt"/>
    </style:style>
    <style:style style:name="T232_24" style:family="text" style:parent-style-name="eop">
      <style:text-properties style:font-name="Arial" fo:font-size="12pt" style:font-size-asian="12pt" style:font-name-complex="Arial" style:font-size-complex="12pt"/>
    </style:style>
    <style:style style:name="P233" style:family="paragraph" style:parent-style-name="paragraph">
      <style:paragraph-properties fo:text-align="justify"/>
      <style:text-properties style:font-name="Arial" style:font-name-complex="Arial"/>
    </style:style>
    <style:style style:name="T233_1" style:family="text" style:parent-style-name="eop">
      <style:text-properties style:font-name="Arial" style:font-name-complex="Arial"/>
    </style:style>
    <style:style style:name="T233_2" style:family="text" style:parent-style-name="eop">
      <style:text-properties style:font-name="Arial" style:font-name-complex="Arial"/>
    </style:style>
    <style:style style:name="T233_3" style:family="text" style:parent-style-name="eop">
      <style:text-properties style:font-name="Arial" style:font-name-complex="Arial"/>
    </style:style>
    <style:style style:name="T233_4" style:family="text" style:parent-style-name="eop">
      <style:text-properties style:font-name="Arial" style:font-name-complex="Arial"/>
    </style:style>
    <style:style style:name="T233_5" style:family="text" style:parent-style-name="eop">
      <style:text-properties style:font-name="Arial" style:font-name-complex="Arial"/>
    </style:style>
    <style:style style:name="T233_6" style:family="text" style:parent-style-name="eop">
      <style:text-properties style:font-name="Arial" style:font-name-complex="Arial"/>
    </style:style>
    <style:style style:name="T233_7" style:family="text" style:parent-style-name="eop">
      <style:text-properties style:font-name="Arial" style:font-name-complex="Arial"/>
    </style:style>
    <style:style style:name="T233_8" style:family="text" style:parent-style-name="eop">
      <style:text-properties style:font-name="Arial" style:font-name-complex="Arial"/>
    </style:style>
    <style:style style:name="T233_9" style:family="text" style:parent-style-name="eop">
      <style:text-properties style:font-name="Arial" style:font-name-complex="Arial"/>
    </style:style>
    <style:style style:name="P234" style:family="paragraph" style:parent-style-name="paragraph">
      <style:paragraph-properties fo:text-align="justify"/>
      <style:text-properties style:font-name="Arial" style:font-name-complex="Arial"/>
    </style:style>
    <style:style style:name="T234_1" style:family="text" style:parent-style-name="eop">
      <style:text-properties style:font-name="Arial" style:font-name-complex="Arial"/>
    </style:style>
    <style:style style:name="T234_2" style:family="text" style:parent-style-name="eop">
      <style:text-properties style:font-name="Arial" style:font-name-complex="Arial"/>
    </style:style>
    <style:style style:name="T234_3" style:family="text" style:parent-style-name="eop">
      <style:text-properties style:font-name="Arial" style:font-name-complex="Arial"/>
    </style:style>
    <style:style style:name="T234_4" style:family="text" style:parent-style-name="eop">
      <style:text-properties style:font-name="Arial" style:font-name-complex="Arial"/>
    </style:style>
    <style:style style:name="T234_5" style:family="text" style:parent-style-name="eop">
      <style:text-properties style:font-name="Arial" style:font-name-complex="Arial"/>
    </style:style>
    <style:style style:name="T234_6" style:family="text" style:parent-style-name="eop">
      <style:text-properties style:font-name="Arial" style:font-name-complex="Arial"/>
    </style:style>
    <style:style style:name="T234_7" style:family="text" style:parent-style-name="eop">
      <style:text-properties style:font-name="Arial" style:font-name-complex="Arial"/>
    </style:style>
    <style:style style:name="T234_8" style:family="text" style:parent-style-name="eop">
      <style:text-properties style:font-name="Arial" style:font-name-complex="Arial"/>
    </style:style>
    <style:style style:name="T234_9" style:family="text" style:parent-style-name="eop">
      <style:text-properties style:font-name="Arial" style:font-name-complex="Arial"/>
    </style:style>
    <style:style style:name="T234_10" style:family="text" style:parent-style-name="eop">
      <style:text-properties style:font-name="Arial" style:font-name-complex="Arial"/>
    </style:style>
    <style:style style:name="T234_11" style:family="text" style:parent-style-name="eop">
      <style:text-properties style:font-name="Arial" style:font-name-complex="Arial"/>
    </style:style>
    <style:style style:name="T234_12" style:family="text" style:parent-style-name="eop">
      <style:text-properties style:font-name="Arial" style:font-name-complex="Arial"/>
    </style:style>
    <style:style style:name="T234_13" style:family="text" style:parent-style-name="eop">
      <style:text-properties style:font-name="Arial" style:font-name-complex="Arial"/>
    </style:style>
    <style:style style:name="T234_14" style:family="text" style:parent-style-name="eop">
      <style:text-properties style:font-name="Arial" style:font-name-complex="Arial"/>
    </style:style>
    <style:style style:name="P235" style:family="paragraph" style:parent-style-name="paragraph">
      <style:paragraph-properties fo:text-align="justify"/>
      <style:text-properties style:font-name="Arial" style:font-name-complex="Arial"/>
    </style:style>
    <style:style style:name="T235_1" style:family="text" style:parent-style-name="eop">
      <style:text-properties style:font-name="Arial" style:font-name-complex="Arial"/>
    </style:style>
    <style:style style:name="T235_2" style:family="text" style:parent-style-name="eop">
      <style:text-properties style:font-name="Arial" style:font-name-complex="Arial"/>
    </style:style>
    <style:style style:name="T235_3" style:family="text" style:parent-style-name="eop">
      <style:text-properties style:font-name="Arial" style:font-name-complex="Arial"/>
    </style:style>
    <style:style style:name="T235_4" style:family="text" style:parent-style-name="eop">
      <style:text-properties style:font-name="Arial" style:font-name-complex="Arial"/>
    </style:style>
    <style:style style:name="T235_5" style:family="text" style:parent-style-name="eop">
      <style:text-properties style:font-name="Arial" style:font-name-complex="Arial"/>
    </style:style>
    <style:style style:name="T235_6" style:family="text" style:parent-style-name="eop">
      <style:text-properties style:font-name="Arial" style:font-name-complex="Arial"/>
    </style:style>
    <style:style style:name="T235_7" style:family="text" style:parent-style-name="eop">
      <style:text-properties style:font-name="Arial" style:font-name-complex="Arial"/>
    </style:style>
    <style:style style:name="T235_8" style:family="text" style:parent-style-name="eop">
      <style:text-properties style:font-name="Arial" style:font-name-complex="Arial"/>
    </style:style>
    <style:style style:name="T235_9" style:family="text" style:parent-style-name="eop">
      <style:text-properties style:font-name="Arial" style:font-name-complex="Arial"/>
    </style:style>
    <style:style style:name="T235_10" style:family="text" style:parent-style-name="eop">
      <style:text-properties style:font-name="Arial" style:font-name-complex="Arial"/>
    </style:style>
    <style:style style:name="T235_11" style:family="text" style:parent-style-name="eop">
      <style:text-properties style:font-name="Arial" style:font-name-complex="Arial"/>
    </style:style>
    <style:style style:name="T235_12" style:family="text" style:parent-style-name="eop">
      <style:text-properties style:font-name="Arial" style:font-name-complex="Arial"/>
    </style:style>
    <style:style style:name="T235_13" style:family="text" style:parent-style-name="eop">
      <style:text-properties style:font-name="Arial" style:font-name-complex="Arial"/>
    </style:style>
    <style:style style:name="T235_14" style:family="text" style:parent-style-name="eop">
      <style:text-properties style:font-name="Arial" style:font-name-complex="Arial"/>
    </style:style>
    <style:style style:name="T235_15" style:family="text" style:parent-style-name="eop">
      <style:text-properties style:font-name="Arial" style:font-name-complex="Arial"/>
    </style:style>
    <style:style style:name="T235_16" style:family="text" style:parent-style-name="eop">
      <style:text-properties style:font-name="Arial" style:font-name-complex="Arial"/>
    </style:style>
    <style:style style:name="T235_17" style:family="text" style:parent-style-name="eop">
      <style:text-properties style:font-name="Arial" style:font-name-complex="Arial"/>
    </style:style>
    <style:style style:name="T235_18" style:family="text" style:parent-style-name="eop">
      <style:text-properties style:font-name="Arial" style:font-name-complex="Arial"/>
    </style:style>
    <style:style style:name="T235_19" style:family="text" style:parent-style-name="eop">
      <style:text-properties style:font-name="Arial" style:font-name-complex="Arial"/>
    </style:style>
    <style:style style:name="P236" style:family="paragraph" style:parent-style-name="paragraph">
      <style:paragraph-properties fo:text-align="justify"/>
    </style:style>
    <style:style style:name="T236_1" style:family="text" style:parent-style-name="eop">
      <style:text-properties style:font-name="Arial" style:font-name-complex="Arial"/>
    </style:style>
    <style:style style:name="T236_2" style:family="text" style:parent-style-name="eop">
      <style:text-properties style:font-name="Arial" style:font-name-complex="Arial"/>
    </style:style>
    <style:style style:name="T236_3" style:family="text" style:parent-style-name="eop">
      <style:text-properties style:font-name="Arial" style:font-name-complex="Arial"/>
    </style:style>
    <style:style style:name="T236_4" style:family="text" style:parent-style-name="eop">
      <style:text-properties style:font-name="Arial" style:font-name-complex="Arial"/>
    </style:style>
    <style:style style:name="T236_5" style:family="text" style:parent-style-name="eop">
      <style:text-properties style:font-name="Arial" style:font-name-complex="Arial"/>
    </style:style>
    <style:style style:name="T236_6" style:family="text" style:parent-style-name="eop">
      <style:text-properties style:font-name="Arial" style:font-name-complex="Arial"/>
    </style:style>
    <style:style style:name="T236_7" style:family="text" style:parent-style-name="eop">
      <style:text-properties style:font-name="Arial" style:font-name-complex="Arial"/>
    </style:style>
    <style:style style:name="T236_8" style:family="text" style:parent-style-name="eop">
      <style:text-properties style:font-name="Arial" style:font-name-complex="Arial"/>
    </style:style>
    <style:style style:name="T236_9" style:family="text" style:parent-style-name="eop">
      <style:text-properties style:font-name="Arial" style:font-name-complex="Arial"/>
    </style:style>
    <style:style style:name="T236_10" style:family="text" style:parent-style-name="eop">
      <style:text-properties style:font-name="Arial" style:font-name-complex="Arial"/>
    </style:style>
    <style:style style:name="T236_11" style:family="text" style:parent-style-name="eop">
      <style:text-properties style:font-name="Arial" style:font-name-complex="Arial"/>
    </style:style>
    <style:style style:name="T236_12" style:family="text" style:parent-style-name="eop">
      <style:text-properties style:font-name="Arial" style:font-name-complex="Arial"/>
    </style:style>
    <style:style style:name="T236_13" style:family="text" style:parent-style-name="eop">
      <style:text-properties style:font-name="Arial" style:font-name-complex="Arial"/>
    </style:style>
    <style:style style:name="P237" style:family="paragraph" style:parent-style-name="paragraph">
      <style:paragraph-properties fo:text-align="justify"/>
      <style:text-properties style:font-name="Arial" style:font-name-complex="Arial"/>
    </style:style>
    <style:style style:name="T237_1" style:family="text" style:parent-style-name="eop">
      <style:text-properties style:font-name="Arial" style:font-name-complex="Arial"/>
    </style:style>
    <style:style style:name="T237_2" style:family="text" style:parent-style-name="eop">
      <style:text-properties style:font-name="Arial" style:font-name-complex="Arial"/>
    </style:style>
    <style:style style:name="T237_3" style:family="text" style:parent-style-name="eop">
      <style:text-properties style:font-name="Arial" style:font-name-complex="Arial"/>
    </style:style>
    <style:style style:name="T237_4" style:family="text" style:parent-style-name="eop">
      <style:text-properties style:font-name="Arial" style:font-name-complex="Arial"/>
    </style:style>
    <style:style style:name="T237_5" style:family="text" style:parent-style-name="eop">
      <style:text-properties style:font-name="Arial" style:font-name-complex="Arial"/>
    </style:style>
    <style:style style:name="T237_6" style:family="text" style:parent-style-name="eop">
      <style:text-properties style:font-name="Arial" style:font-name-complex="Arial"/>
    </style:style>
    <style:style style:name="T237_7" style:family="text" style:parent-style-name="eop">
      <style:text-properties style:font-name="Arial" style:font-name-complex="Arial"/>
    </style:style>
    <style:style style:name="T237_8" style:family="text" style:parent-style-name="eop">
      <style:text-properties style:font-name="Arial" style:font-name-complex="Arial"/>
    </style:style>
    <style:style style:name="T237_9" style:family="text" style:parent-style-name="eop">
      <style:text-properties style:font-name="Arial" style:font-name-complex="Arial"/>
    </style:style>
    <style:style style:name="T237_10" style:family="text" style:parent-style-name="eop">
      <style:text-properties style:font-name="Arial" style:font-name-complex="Arial"/>
    </style:style>
    <style:style style:name="P238" style:family="paragraph" style:parent-style-name="paragraph">
      <style:paragraph-properties fo:text-align="justify"/>
      <style:text-properties style:font-name="Arial" style:font-name-complex="Arial"/>
    </style:style>
    <style:style style:name="T238_1" style:family="text" style:parent-style-name="eop">
      <style:text-properties style:font-name="Arial" style:font-name-complex="Arial"/>
    </style:style>
    <style:style style:name="T238_2" style:family="text" style:parent-style-name="eop">
      <style:text-properties style:font-name="Arial" style:font-name-complex="Arial"/>
    </style:style>
    <style:style style:name="T238_3" style:family="text" style:parent-style-name="eop">
      <style:text-properties style:font-name="Arial" style:font-name-complex="Arial"/>
    </style:style>
    <style:style style:name="T238_4" style:family="text" style:parent-style-name="eop">
      <style:text-properties style:font-name="Arial" style:font-name-complex="Arial"/>
    </style:style>
    <style:style style:name="T238_5" style:family="text" style:parent-style-name="eop">
      <style:text-properties style:font-name="Arial" style:font-name-complex="Arial"/>
    </style:style>
    <style:style style:name="T238_6" style:family="text" style:parent-style-name="eop">
      <style:text-properties style:font-name="Arial" style:font-name-complex="Arial"/>
    </style:style>
    <style:style style:name="T238_7" style:family="text" style:parent-style-name="eop">
      <style:text-properties style:font-name="Arial" style:font-name-complex="Arial"/>
    </style:style>
    <style:style style:name="T238_8" style:family="text" style:parent-style-name="eop">
      <style:text-properties style:font-name="Arial" style:font-name-complex="Arial"/>
    </style:style>
    <style:style style:name="T238_9" style:family="text" style:parent-style-name="eop">
      <style:text-properties style:font-name="Arial" style:font-name-complex="Arial"/>
    </style:style>
    <style:style style:name="T238_10" style:family="text" style:parent-style-name="eop">
      <style:text-properties style:font-name="Arial" style:font-name-complex="Arial"/>
    </style:style>
    <style:style style:name="T238_11" style:family="text" style:parent-style-name="eop">
      <style:text-properties style:font-name="Arial" style:font-name-complex="Arial"/>
    </style:style>
    <style:style style:name="T238_12" style:family="text" style:parent-style-name="eop">
      <style:text-properties style:font-name="Arial" style:font-name-complex="Arial"/>
    </style:style>
    <style:style style:name="P239" style:family="paragraph" style:parent-style-name="paragraph">
      <style:paragraph-properties fo:text-align="justify"/>
    </style:style>
    <style:style style:name="T239_1" style:family="text" style:parent-style-name="eop">
      <style:text-properties style:font-name="Arial" style:font-name-complex="Arial"/>
    </style:style>
    <style:style style:name="T239_2" style:family="text" style:parent-style-name="eop">
      <style:text-properties style:font-name="Arial" style:font-name-complex="Arial"/>
    </style:style>
    <style:style style:name="T239_3" style:family="text" style:parent-style-name="eop">
      <style:text-properties style:font-name="Arial" style:font-name-complex="Arial"/>
    </style:style>
    <style:style style:name="T239_4" style:family="text" style:parent-style-name="eop">
      <style:text-properties style:font-name="Arial" style:font-name-complex="Arial"/>
    </style:style>
    <style:style style:name="T239_5" style:family="text" style:parent-style-name="eop">
      <style:text-properties style:font-name="Arial" style:font-name-complex="Arial"/>
    </style:style>
    <style:style style:name="T239_6" style:family="text" style:parent-style-name="eop">
      <style:text-properties style:font-name="Arial" style:font-name-complex="Arial"/>
    </style:style>
    <style:style style:name="T239_7" style:family="text" style:parent-style-name="eop">
      <style:text-properties style:font-name="Arial" style:font-name-complex="Arial"/>
    </style:style>
    <style:style style:name="T239_8" style:family="text" style:parent-style-name="eop">
      <style:text-properties style:font-name="Arial" style:font-name-complex="Arial"/>
    </style:style>
    <style:style style:name="T239_9" style:family="text" style:parent-style-name="eop">
      <style:text-properties style:font-name="Arial" style:font-name-complex="Arial"/>
    </style:style>
    <style:style style:name="T239_10" style:family="text" style:parent-style-name="eop">
      <style:text-properties style:font-name="Arial" style:font-name-complex="Arial"/>
    </style:style>
    <style:style style:name="T239_11" style:family="text" style:parent-style-name="eop">
      <style:text-properties style:font-name="Arial" style:font-name-complex="Arial"/>
    </style:style>
    <style:style style:name="T239_12" style:family="text" style:parent-style-name="eop">
      <style:text-properties style:font-name="Arial" style:font-name-complex="Arial"/>
    </style:style>
    <style:style style:name="T239_13" style:family="text" style:parent-style-name="eop">
      <style:text-properties style:font-name="Arial" style:font-name-complex="Arial"/>
    </style:style>
    <style:style style:name="T239_14" style:family="text" style:parent-style-name="eop">
      <style:text-properties style:font-name="Arial" style:font-name-complex="Arial"/>
    </style:style>
    <style:style style:name="T239_15" style:family="text" style:parent-style-name="eop">
      <style:text-properties style:font-name="Arial" style:font-name-complex="Arial"/>
    </style:style>
    <style:style style:name="T239_16" style:family="text" style:parent-style-name="eop">
      <style:text-properties style:font-name="Arial" style:font-name-complex="Arial"/>
    </style:style>
    <style:style style:name="T239_17" style:family="text" style:parent-style-name="eop">
      <style:text-properties style:font-name="Arial" style:font-name-complex="Arial"/>
    </style:style>
    <style:style style:name="T239_18" style:family="text" style:parent-style-name="eop">
      <style:text-properties style:font-name="Arial" style:font-name-complex="Arial"/>
    </style:style>
    <style:style style:name="T239_19" style:family="text" style:parent-style-name="eop">
      <style:text-properties style:font-name="Arial" style:font-name-complex="Arial"/>
    </style:style>
    <style:style style:name="T239_20" style:family="text" style:parent-style-name="eop">
      <style:text-properties style:font-name="Arial" style:font-name-complex="Arial"/>
    </style:style>
    <style:style style:name="T239_21" style:family="text" style:parent-style-name="eop">
      <style:text-properties style:font-name="Arial" style:font-name-complex="Arial"/>
    </style:style>
    <style:style style:name="P240" style:family="paragraph" style:parent-style-name="paragraph">
      <style:paragraph-properties fo:text-align="justify"/>
    </style:style>
    <style:style style:name="T240_1" style:family="text" style:parent-style-name="eop">
      <style:text-properties style:font-name="Arial" style:font-name-complex="Arial"/>
    </style:style>
    <style:style style:name="T240_2" style:family="text" style:parent-style-name="eop">
      <style:text-properties style:font-name="Arial" style:font-name-complex="Arial"/>
    </style:style>
    <style:style style:name="T240_3" style:family="text" style:parent-style-name="eop">
      <style:text-properties style:font-name="Arial" style:font-name-complex="Arial"/>
    </style:style>
    <style:style style:name="T240_4" style:family="text" style:parent-style-name="eop">
      <style:text-properties style:font-name="Arial" style:font-name-complex="Arial"/>
    </style:style>
    <style:style style:name="T240_5" style:family="text" style:parent-style-name="eop">
      <style:text-properties style:font-name="Arial" style:font-name-complex="Arial"/>
    </style:style>
    <style:style style:name="T240_6" style:family="text" style:parent-style-name="eop">
      <style:text-properties style:font-name="Arial" style:font-name-complex="Arial"/>
    </style:style>
    <style:style style:name="T240_7" style:family="text" style:parent-style-name="eop">
      <style:text-properties style:font-name="Arial" style:font-name-complex="Arial"/>
    </style:style>
    <style:style style:name="T240_8" style:family="text" style:parent-style-name="eop">
      <style:text-properties style:font-name="Arial" style:font-name-complex="Arial"/>
    </style:style>
    <style:style style:name="T240_9" style:family="text" style:parent-style-name="eop">
      <style:text-properties style:font-name="Arial" style:font-name-complex="Arial"/>
    </style:style>
    <style:style style:name="T240_10" style:family="text" style:parent-style-name="eop">
      <style:text-properties style:font-name="Arial" style:font-name-complex="Arial"/>
    </style:style>
    <style:style style:name="T240_11" style:family="text" style:parent-style-name="eop">
      <style:text-properties style:font-name="Arial" style:font-name-complex="Arial"/>
    </style:style>
    <style:style style:name="T240_12" style:family="text" style:parent-style-name="eop">
      <style:text-properties style:font-name="Arial" style:font-name-complex="Arial"/>
    </style:style>
    <style:style style:name="T240_13" style:family="text" style:parent-style-name="eop">
      <style:text-properties style:font-name="Arial" style:font-name-complex="Arial"/>
    </style:style>
    <style:style style:name="T240_14" style:family="text" style:parent-style-name="eop">
      <style:text-properties style:font-name="Arial" style:font-name-complex="Arial"/>
    </style:style>
    <style:style style:name="T240_15" style:family="text" style:parent-style-name="eop">
      <style:text-properties style:font-name="Arial" style:font-name-complex="Arial"/>
    </style:style>
    <style:style style:name="T240_16" style:family="text" style:parent-style-name="eop">
      <style:text-properties style:font-name="Arial" style:font-name-complex="Arial"/>
    </style:style>
    <style:style style:name="T240_17" style:family="text" style:parent-style-name="eop">
      <style:text-properties style:font-name="Arial" style:font-name-complex="Arial"/>
    </style:style>
    <style:style style:name="T240_18" style:family="text" style:parent-style-name="eop">
      <style:text-properties style:font-name="Arial" style:font-name-complex="Arial"/>
    </style:style>
    <style:style style:name="T240_19" style:family="text" style:parent-style-name="eop">
      <style:text-properties style:font-name="Arial" style:font-name-complex="Arial"/>
    </style:style>
    <style:style style:name="T240_20" style:family="text" style:parent-style-name="eop">
      <style:text-properties style:font-name="Arial" style:font-name-complex="Arial"/>
    </style:style>
    <style:style style:name="T240_21" style:family="text" style:parent-style-name="eop">
      <style:text-properties style:font-name="Arial" style:font-name-complex="Arial"/>
    </style:style>
    <style:style style:name="T240_22" style:family="text" style:parent-style-name="eop">
      <style:text-properties style:font-name="Arial" style:font-name-complex="Arial"/>
    </style:style>
    <style:style style:name="T240_23" style:family="text" style:parent-style-name="eop">
      <style:text-properties style:font-name="Arial" style:font-name-complex="Arial"/>
    </style:style>
    <style:style style:name="T240_24" style:family="text" style:parent-style-name="eop">
      <style:text-properties style:font-name="Arial" style:font-name-complex="Arial"/>
    </style:style>
    <style:style style:name="T240_25" style:family="text" style:parent-style-name="eop">
      <style:text-properties style:font-name="Arial" style:font-name-complex="Arial"/>
    </style:style>
    <style:style style:name="T240_26" style:family="text" style:parent-style-name="eop">
      <style:text-properties style:font-name="Arial" style:font-name-complex="Arial"/>
    </style:style>
    <style:style style:name="T240_27" style:family="text" style:parent-style-name="eop">
      <style:text-properties style:font-name="Arial" style:font-name-complex="Arial"/>
    </style:style>
    <style:style style:name="T240_28" style:family="text" style:parent-style-name="eop">
      <style:text-properties style:font-name="Arial" style:font-name-complex="Arial"/>
    </style:style>
    <style:style style:name="T240_29" style:family="text" style:parent-style-name="eop">
      <style:text-properties style:font-name="Arial" style:font-name-complex="Arial"/>
    </style:style>
    <style:style style:name="T240_30" style:family="text" style:parent-style-name="eop">
      <style:text-properties style:font-name="Arial" style:font-name-complex="Arial"/>
    </style:style>
    <style:style style:name="T240_31" style:family="text" style:parent-style-name="eop">
      <style:text-properties style:font-name="Arial" style:font-name-complex="Arial"/>
    </style:style>
    <style:style style:name="T240_32" style:family="text" style:parent-style-name="eop">
      <style:text-properties style:font-name="Arial" style:font-name-complex="Arial"/>
    </style:style>
    <style:style style:name="T240_33" style:family="text" style:parent-style-name="eop">
      <style:text-properties style:font-name="Arial" style:font-name-complex="Arial"/>
    </style:style>
    <style:style style:name="T240_34" style:family="text" style:parent-style-name="eop">
      <style:text-properties style:font-name="Arial" style:font-name-complex="Arial"/>
    </style:style>
    <style:style style:name="T240_35" style:family="text" style:parent-style-name="eop">
      <style:text-properties style:font-name="Arial" style:font-name-complex="Arial"/>
    </style:style>
    <style:style style:name="T240_36" style:family="text" style:parent-style-name="eop">
      <style:text-properties style:font-name="Arial" style:font-name-complex="Arial"/>
    </style:style>
    <style:style style:name="T240_37" style:family="text" style:parent-style-name="eop">
      <style:text-properties style:font-name="Arial" style:font-name-complex="Arial"/>
    </style:style>
    <style:style style:name="T240_38" style:family="text" style:parent-style-name="eop">
      <style:text-properties style:font-name="Arial" style:font-name-complex="Arial"/>
    </style:style>
    <style:style style:name="T240_39" style:family="text" style:parent-style-name="eop">
      <style:text-properties style:font-name="Arial" style:font-name-complex="Arial"/>
    </style:style>
    <style:style style:name="T240_40" style:family="text" style:parent-style-name="eop">
      <style:text-properties style:font-name="Arial" style:font-name-complex="Arial"/>
    </style:style>
    <style:style style:name="T240_41" style:family="text" style:parent-style-name="eop">
      <style:text-properties style:font-name="Arial" style:font-name-complex="Arial"/>
    </style:style>
    <style:style style:name="T240_42" style:family="text" style:parent-style-name="eop">
      <style:text-properties style:font-name="Arial" style:font-name-complex="Arial"/>
    </style:style>
    <style:style style:name="T240_43" style:family="text" style:parent-style-name="eop">
      <style:text-properties style:font-name="Arial" style:font-name-complex="Arial"/>
    </style:style>
    <style:style style:name="T240_44" style:family="text" style:parent-style-name="eop">
      <style:text-properties style:font-name="Arial" style:font-name-complex="Arial"/>
    </style:style>
    <style:style style:name="T240_45" style:family="text" style:parent-style-name="eop">
      <style:text-properties style:font-name="Arial" style:font-name-complex="Arial"/>
    </style:style>
    <style:style style:name="T240_46" style:family="text" style:parent-style-name="eop">
      <style:text-properties style:font-name="Arial" style:font-name-complex="Arial"/>
    </style:style>
    <style:style style:name="T240_47" style:family="text" style:parent-style-name="eop">
      <style:text-properties style:font-name="Arial" style:font-name-complex="Arial"/>
    </style:style>
    <style:style style:name="T240_48" style:family="text" style:parent-style-name="eop">
      <style:text-properties style:font-name="Arial" style:font-name-complex="Arial"/>
    </style:style>
    <style:style style:name="T240_49" style:family="text" style:parent-style-name="eop">
      <style:text-properties style:font-name="Arial" style:font-name-complex="Arial"/>
    </style:style>
    <style:style style:name="T240_50" style:family="text" style:parent-style-name="eop">
      <style:text-properties style:font-name="Arial" style:font-name-complex="Arial"/>
    </style:style>
    <style:style style:name="T240_51" style:family="text" style:parent-style-name="eop">
      <style:text-properties style:font-name="Arial" style:font-name-complex="Arial"/>
    </style:style>
    <style:style style:name="T240_52" style:family="text" style:parent-style-name="eop">
      <style:text-properties style:font-name="Arial" style:font-name-complex="Arial"/>
    </style:style>
    <style:style style:name="T240_53" style:family="text" style:parent-style-name="eop">
      <style:text-properties style:font-name="Arial" style:font-name-complex="Arial"/>
    </style:style>
    <style:style style:name="T240_54" style:family="text">
      <style:text-properties fo:font-style="italic" style:font-style-asian="italic" style:font-style-complex="italic" style:font-name="Arial" style:font-name-asian="Arial" style:font-name-complex="Arial" fo:language="en" fo:country="US"/>
    </style:style>
    <style:style style:name="P241" style:family="paragraph" style:parent-style-name="Normal">
      <style:paragraph-properties fo:text-align="justify"/>
    </style:style>
    <style:style style:name="T241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241_2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P24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able9" style:family="table">
      <style:table-properties table:align="left" style:width="17.582cm" fo:margin-left="0cm"/>
    </style:style>
    <style:style style:name="Column35" style:family="table-column">
      <style:table-column-properties style:column-width="8.791cm"/>
    </style:style>
    <style:style style:name="Column36" style:family="table-column">
      <style:table-column-properties style:column-width="8.791cm"/>
    </style:style>
    <style:style style:name="Row38" style:family="table-row">
      <style:table-row-properties style:min-row-height="0.529cm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justify" fo:line-height="100%" fo:margin-bottom="0cm"/>
    </style:style>
    <style:style style:name="T24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 fo:line-height="100%" fo:margin-bottom="0cm"/>
    </style:style>
    <style:style style:name="T24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44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245" style:family="paragraph" style:parent-style-name="Normal">
      <style:paragraph-properties fo:text-align="justify"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Row39" style:family="table-row">
      <style:table-row-properties style:min-row-height="0.529cm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justify" fo:line-height="100%" fo:margin-bottom="0cm"/>
    </style:style>
    <style:style style:name="T246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6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6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247" style:family="paragraph" style:parent-style-name="Normal">
      <style:paragraph-properties fo:text-align="justify"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bold" style:font-weight-asian="bold" style:font-weight-complex="bold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 fo:line-height="100%" fo:margin-bottom="0cm"/>
    </style:style>
    <style:style style:name="T248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9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0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48_18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40" style:family="table-row">
      <style:table-row-properties style:min-row-height="0.529cm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justify" fo:line-height="100%" fo:margin-bottom="0cm"/>
    </style:style>
    <style:style style:name="T249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 fo:line-height="100%" fo:margin-bottom="0cm"/>
    </style:style>
    <style:style style:name="T250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50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251" style:family="paragraph" style:parent-style-name="Normal">
      <style:paragraph-properties fo:text-align="justify"/>
    </style:style>
    <style:style style:name="T251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P253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254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254_1" style:family="text">
      <style:text-properties style:font-name="Arial" fo:font-size="12pt" style:font-name-asian="Arial" style:font-size-asian="12pt" style:font-name-complex="Arial" style:font-size-complex="12pt"/>
    </style:style>
    <style:style style:name="T254_2" style:family="text">
      <style:text-properties style:font-name="Arial" fo:font-size="12pt" style:font-name-asian="Arial" style:font-size-asian="12pt" style:font-name-complex="Arial" style:font-size-complex="12pt"/>
    </style:style>
    <style:style style:name="T254_3" style:family="text">
      <style:text-properties style:font-name="Arial" fo:font-size="12pt" style:font-name-asian="Arial" style:font-size-asian="12pt" style:font-name-complex="Arial" style:font-size-complex="12pt"/>
    </style:style>
    <style:style style:name="T254_4" style:family="text">
      <style:text-properties style:font-name="Arial" fo:font-size="12pt" style:font-name-asian="Arial" style:font-size-asian="12pt" style:font-name-complex="Arial" style:font-size-complex="12pt"/>
    </style:style>
    <style:style style:name="T254_5" style:family="text">
      <style:text-properties style:font-name="Arial" fo:font-size="12pt" style:font-name-asian="Arial" style:font-size-asian="12pt" style:font-name-complex="Arial" style:font-size-complex="12pt"/>
    </style:style>
    <style:style style:name="T254_6" style:family="text">
      <style:text-properties style:font-name="Arial" fo:font-size="12pt" style:font-name-asian="Arial" style:font-size-asian="12pt" style:font-name-complex="Arial" style:font-size-complex="12pt"/>
    </style:style>
    <style:style style:name="T254_7" style:family="text">
      <style:text-properties style:font-name="Arial" fo:font-size="12pt" style:font-name-asian="Arial" style:font-size-asian="12pt" style:font-name-complex="Arial" style:font-size-complex="12pt"/>
    </style:style>
    <style:style style:name="T254_8" style:family="text">
      <style:text-properties style:font-name="Arial" fo:font-size="12pt" style:font-name-asian="Arial" style:font-size-asian="12pt" style:font-name-complex="Arial" style:font-size-complex="12pt"/>
    </style:style>
    <style:style style:name="T254_9" style:family="text">
      <style:text-properties style:font-name="Arial" fo:font-size="12pt" style:font-name-asian="Arial" style:font-size-asian="12pt" style:font-name-complex="Arial" style:font-size-complex="12pt"/>
    </style:style>
    <style:style style:name="T254_10" style:family="text">
      <style:text-properties style:font-name="Arial" fo:font-size="12pt" style:font-name-asian="Arial" style:font-size-asian="12pt" style:font-name-complex="Arial" style:font-size-complex="12pt"/>
    </style:style>
    <style:style style:name="T254_11" style:family="text">
      <style:text-properties style:font-name="Arial" fo:font-size="12pt" style:font-name-asian="Arial" style:font-size-asian="12pt" style:font-name-complex="Arial" style:font-size-complex="12pt"/>
    </style:style>
    <style:style style:name="T254_12" style:family="text">
      <style:text-properties style:font-name="Arial" fo:font-size="12pt" style:font-name-asian="Arial" style:font-size-asian="12pt" style:font-name-complex="Arial" style:font-size-complex="12pt"/>
    </style:style>
    <style:style style:name="T254_13" style:family="text">
      <style:text-properties style:font-name="Arial" fo:font-size="12pt" style:font-name-asian="Arial" style:font-size-asian="12pt" style:font-name-complex="Arial" style:font-size-complex="12pt"/>
    </style:style>
    <style:style style:name="T254_14" style:family="text">
      <style:text-properties style:font-name="Arial" fo:font-size="12pt" style:font-name-asian="Arial" style:font-size-asian="12pt" style:font-name-complex="Arial" style:font-size-complex="12pt"/>
    </style:style>
    <style:style style:name="T254_15" style:family="text">
      <style:text-properties style:font-name="Arial" fo:font-size="12pt" style:font-name-asian="Arial" style:font-size-asian="12pt" style:font-name-complex="Arial" style:font-size-complex="12pt"/>
    </style:style>
    <style:style style:name="T254_16" style:family="text">
      <style:text-properties style:font-name="Arial" fo:font-size="12pt" style:font-name-asian="Arial" style:font-size-asian="12pt" style:font-name-complex="Arial" style:font-size-complex="12pt"/>
    </style:style>
    <style:style style:name="T254_17" style:family="text">
      <style:text-properties style:font-name="Arial" fo:font-size="12pt" style:font-name-asian="Arial" style:font-size-asian="12pt" style:font-name-complex="Arial" style:font-size-complex="12pt"/>
    </style:style>
    <style:style style:name="P255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1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5_1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256" style:family="paragraph" style:parent-style-name="Normal">
      <style:paragraph-properties fo:text-align="justify"/>
    </style:style>
    <style:style style:name="T256_1" style:family="text">
      <style:text-properties style:font-name="Arial" fo:font-size="12pt" style:font-name-asian="Arial" style:font-size-asian="12pt" style:font-name-complex="Arial" style:font-size-complex="12pt" fo:language="en" fo:language-asian="en" fo:country="US" fo:country-asian="GB" fo:font-weight="bold" style:font-weight-asian="bold" style:font-weight-complex="bold"/>
    </style:style>
    <style:style style:name="P257" style:family="paragraph" style:parent-style-name="Normal">
      <style:paragraph-properties fo:text-align="justify"/>
      <style:text-properties fo:background-color="#ffff00" style:font-name="Arial" fo:font-size="12pt" style:font-name-asian="Arial" style:font-size-asian="12pt" style:font-name-complex="Arial" style:font-size-complex="12pt" fo:language="en" fo:language-asian="en" fo:country="US" fo:country-asian="GB"/>
    </style:style>
    <style:style style:name="P258" style:family="paragraph" style:parent-style-name="Normal">
      <style:paragraph-properties fo:text-align="justify" fo:margin-bottom="0.282cm"/>
    </style:style>
    <style:style style:name="T258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10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1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1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58_13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P259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259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259_2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259_3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259_4" style:family="text">
      <style:text-properties style:font-name="Arial" fo:font-size="12pt" style:font-name-asian="Arial" style:font-size-asian="12pt" style:font-name-complex="Arial" style:font-size-complex="12pt"/>
    </style:style>
    <style:style style:name="T259_5" style:family="text">
      <style:text-properties style:font-name="Arial" fo:font-size="12pt" style:font-name-asian="Arial" style:font-size-asian="12pt" style:font-name-complex="Arial" style:font-size-complex="12pt"/>
    </style:style>
    <style:style style:name="T259_6" style:family="text">
      <style:text-properties style:font-name="Arial" fo:font-size="12pt" style:font-name-asian="Arial" style:font-size-asian="12pt" style:font-name-complex="Arial" style:font-size-complex="12pt"/>
    </style:style>
    <style:style style:name="T259_7" style:family="text">
      <style:text-properties style:font-name="Arial" fo:font-size="12pt" style:font-name-asian="Arial" style:font-size-asian="12pt" style:font-name-complex="Arial" style:font-size-complex="12pt"/>
    </style:style>
    <style:style style:name="T259_8" style:family="text">
      <style:text-properties style:font-name="Arial" fo:font-size="12pt" style:font-name-asian="Arial" style:font-size-asian="12pt" style:font-name-complex="Arial" style:font-size-complex="12pt"/>
    </style:style>
    <style:style style:name="P260" style:family="paragraph" style:parent-style-name="List_20_Paragraph">
      <style:paragraph-properties fo:text-align="justify"/>
    </style:style>
    <style:style style:name="T260_1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260_2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260_3" style:family="text">
      <style:text-properties style:font-name="Arial" fo:font-size="12pt" style:font-name-asian="Arial" style:font-size-asian="12pt" style:font-name-complex="Arial" style:font-size-complex="12pt" fo:language="en" fo:country="US" fo:font-weight="bold" style:font-weight-asian="bold" style:font-weight-complex="bold"/>
    </style:style>
    <style:style style:name="T260_4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60_5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60_6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60_7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60_8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60_9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260_10" style:family="text"/>
    <style:style style:name="P261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261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261_2" style:family="text">
      <style:text-properties style:font-name="Arial" fo:font-size="12pt" style:font-name-asian="Arial" style:font-size-asian="12pt" style:font-name-complex="Arial" style:font-size-complex="12pt"/>
    </style:style>
    <style:style style:name="T261_3" style:family="text">
      <style:text-properties style:font-name="Arial" fo:font-size="12pt" style:font-name-asian="Arial" style:font-size-asian="12pt" style:font-name-complex="Arial" style:font-size-complex="12pt"/>
    </style:style>
    <style:style style:name="T261_4" style:family="text">
      <style:text-properties style:font-name="Arial" fo:font-size="12pt" style:font-name-asian="Arial" style:font-size-asian="12pt" style:font-name-complex="Arial" style:font-size-complex="12pt"/>
    </style:style>
    <style:style style:name="P262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262_1" style:family="text">
      <style:text-properties style:font-name="Arial" fo:font-size="12pt" style:font-name-asian="Arial" style:font-size-asian="12pt" style:font-name-complex="Arial" style:font-size-complex="12pt"/>
    </style:style>
    <style:style style:name="T262_2" style:family="text">
      <style:text-properties style:font-name="Arial" fo:font-size="12pt" style:font-name-asian="Arial" style:font-size-asian="12pt" style:font-name-complex="Arial" style:font-size-complex="12pt"/>
    </style:style>
    <style:style style:name="T262_3" style:family="text">
      <style:text-properties style:font-name="Arial" fo:font-size="12pt" style:font-name-asian="Arial" style:font-size-asian="12pt" style:font-name-complex="Arial" style:font-size-complex="12pt"/>
    </style:style>
    <style:style style:name="T262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262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262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262_7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262_8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262_9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262_10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262_11" style:family="text">
      <style:text-properties style:font-name="Arial" fo:font-size="12pt" style:font-name-asian="Arial" style:font-size-asian="12pt" style:font-name-complex="Arial" style:font-size-complex="12pt"/>
    </style:style>
    <style:style style:name="T262_12" style:family="text">
      <style:text-properties style:font-name="Arial" fo:font-size="12pt" style:font-name-asian="Arial" style:font-size-asian="12pt" style:font-name-complex="Arial" style:font-size-complex="12pt"/>
    </style:style>
    <style:style style:name="P263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264" style:family="paragraph" style:parent-style-name="Normal">
      <style:paragraph-properties fo:text-align="justify"/>
    </style:style>
    <style:style style:name="T264_1" style:family="text">
      <style:text-properties style:font-name="Arial" fo:font-size="12pt" style:font-name-asian="Arial" style:font-size-asian="12pt" style:font-name-complex="Arial" style:font-size-complex="12pt"/>
    </style:style>
    <style:style style:name="T264_2" style:family="text">
      <style:text-properties style:font-name="Arial" fo:font-size="12pt" style:font-name-asian="Arial" style:font-size-asian="12pt" style:font-name-complex="Arial" style:font-size-complex="12pt"/>
    </style:style>
    <style:style style:name="T264_3" style:family="text">
      <style:text-properties style:font-name="Arial" fo:font-size="12pt" style:font-name-asian="Arial" style:font-size-asian="12pt" style:font-name-complex="Arial" style:font-size-complex="12pt"/>
    </style:style>
    <style:style style:name="T264_4" style:family="text">
      <style:text-properties style:font-name="Arial" fo:font-size="12pt" style:font-name-asian="Arial" style:font-size-asian="12pt" style:font-name-complex="Arial" style:font-size-complex="12pt"/>
    </style:style>
    <style:style style:name="T264_5" style:family="text">
      <style:text-properties style:font-name="Arial" fo:font-size="12pt" style:font-name-asian="Arial" style:font-size-asian="12pt" style:font-name-complex="Arial" style:font-size-complex="12pt"/>
    </style:style>
    <style:style style:name="T264_6" style:family="text">
      <style:text-properties style:font-name="Arial" fo:font-size="12pt" style:font-name-asian="Arial" style:font-size-asian="12pt" style:font-name-complex="Arial" style:font-size-complex="12pt"/>
    </style:style>
    <style:style style:name="T264_7" style:family="text">
      <style:text-properties style:font-name="Arial" fo:font-size="12pt" style:font-name-asian="Arial" style:font-size-asian="12pt" style:font-name-complex="Arial" style:font-size-complex="12pt"/>
    </style:style>
    <style:style style:name="T264_8" style:family="text">
      <style:text-properties style:font-name="Arial" fo:font-size="12pt" style:font-name-asian="Arial" style:font-size-asian="12pt" style:font-name-complex="Arial" style:font-size-complex="12pt"/>
    </style:style>
    <style:style style:name="T264_9" style:family="text">
      <style:text-properties style:font-name="Arial" fo:font-size="12pt" style:font-name-asian="Arial" style:font-size-asian="12pt" style:font-name-complex="Arial" style:font-size-complex="12pt"/>
    </style:style>
    <style:style style:name="T264_10" style:family="text">
      <style:text-properties style:font-name="Arial" fo:font-size="12pt" style:font-name-asian="Arial" style:font-size-asian="12pt" style:font-name-complex="Arial" style:font-size-complex="12pt"/>
    </style:style>
    <style:style style:name="T264_11" style:family="text">
      <style:text-properties style:font-name="Arial" fo:font-size="12pt" style:font-name-asian="Arial" style:font-size-asian="12pt" style:font-name-complex="Arial" style:font-size-complex="12pt"/>
    </style:style>
    <style:style style:name="T264_12" style:family="text">
      <style:text-properties style:font-name="Arial" fo:font-size="12pt" style:font-name-asian="Arial" style:font-size-asian="12pt" style:font-name-complex="Arial" style:font-size-complex="12pt"/>
    </style:style>
    <style:style style:name="P265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266" style:family="paragraph" style:parent-style-name="paragraph">
      <style:paragraph-properties fo:margin-top="0cm"/>
    </style:style>
    <style:style style:name="T266_1" style:family="text" style:parent-style-name="eop">
      <style:text-properties style:font-name="Arial" style:font-name-complex="Arial"/>
    </style:style>
    <style:style style:name="T266_2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P267" style:family="paragraph" style:parent-style-name="paragraph">
      <style:paragraph-properties fo:margin-top="0cm" fo:margin-bottom="0cm"/>
      <style:text-properties style:font-name="Arial" style:font-name-complex="Arial"/>
    </style:style>
    <style:style style:name="Table10" style:family="table">
      <style:table-properties table:align="left" style:width="17.489cm" fo:margin-left="0cm"/>
    </style:style>
    <style:style style:name="Column37" style:family="table-column">
      <style:table-column-properties style:column-width="4.738cm"/>
    </style:style>
    <style:style style:name="Column38" style:family="table-column">
      <style:table-column-properties style:column-width="12.751cm"/>
    </style:style>
    <style:style style:name="Row41" style:family="table-row">
      <style:table-row-properties style:min-row-height="0.529cm"/>
    </style:style>
    <style:style style:name="Cell1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26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68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68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5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269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42" style:family="table-row">
      <style:table-row-properties style:min-row-height="0.649cm"/>
    </style:style>
    <style:style style:name="Cell16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0" style:family="paragraph" style:parent-style-name="Normal">
      <style:paragraph-properties fo:line-height="100%" fo:margin-bottom="0cm" fo:margin-right="0.501cm"/>
    </style:style>
    <style:style style:name="T27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0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0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1" style:family="paragraph" style:parent-style-name="Normal">
      <style:paragraph-properties fo:line-height="100%" fo:margin-bottom="0cm" fo:margin-right="0.494cm"/>
    </style:style>
    <style:style style:name="T27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9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0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19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20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71_2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43" style:family="table-row">
      <style:table-row-properties style:min-row-height="0.649cm"/>
    </style:style>
    <style:style style:name="Cell16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2" style:family="paragraph" style:parent-style-name="Normal">
      <style:paragraph-properties fo:line-height="100%" fo:margin-bottom="0cm" fo:margin-right="0.501cm"/>
    </style:style>
    <style:style style:name="T27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3" style:family="paragraph" style:parent-style-name="Normal">
      <style:paragraph-properties fo:line-height="100%" fo:margin-bottom="0cm" fo:margin-right="0.494cm"/>
    </style:style>
    <style:style style:name="T27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73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273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274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275" style:family="paragraph" style:parent-style-name="Normal">
      <style:paragraph-properties fo:break-before="page" fo:line-height="108%" fo:margin-bottom="0.282cm"/>
    </style:style>
    <style:style style:name="P276" style:family="paragraph" style:parent-style-name="Heading_20_2">
      <style:paragraph-properties fo:background-color="#d9e2f3" fo:line-height="100%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76_1" style:family="text">
      <style:text-properties fo:color="#000000" style:font-name="Arial" fo:font-size="12pt" style:font-name-asian="游明朝" style:font-size-asian="12pt" style:font-name-complex="Arial" style:font-size-complex="12pt" fo:font-weight="bold" style:font-weight-asian="bold"/>
    </style:style>
    <style:style style:name="T276_2" style:family="text">
      <style:text-properties fo:color="#000000" style:font-name="Arial" fo:font-size="12pt" style:font-name-asian="游明朝" style:font-size-asian="12pt" style:font-name-complex="Arial" style:font-size-complex="12pt" fo:font-weight="bold" style:font-weight-asian="bold"/>
    </style:style>
    <style:style style:name="P277" style:family="paragraph" style:parent-style-name="Normal">
      <style:text-properties style:font-name="Arial" fo:font-size="12pt" style:font-size-asian="12pt" style:font-name-complex="Arial" style:font-size-complex="12pt"/>
    </style:style>
    <style:style style:name="Table11" style:family="table">
      <style:table-properties table:align="left" style:width="18.004cm" fo:margin-left="-0.265cm"/>
    </style:style>
    <style:style style:name="Column39" style:family="table-column">
      <style:table-column-properties style:column-width="3.47cm"/>
    </style:style>
    <style:style style:name="Column40" style:family="table-column">
      <style:table-column-properties style:column-width="1.468cm"/>
    </style:style>
    <style:style style:name="Column41" style:family="table-column">
      <style:table-column-properties style:column-width="4.436cm"/>
    </style:style>
    <style:style style:name="Column42" style:family="table-column">
      <style:table-column-properties style:column-width="8.631cm"/>
    </style:style>
    <style:style style:name="Row44" style:family="table-row">
      <style:table-row-properties style:min-row-height="0.847cm"/>
    </style:style>
    <style:style style:name="Cell164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27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6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79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79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79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45" style:family="table-row">
      <style:table-row-properties style:min-row-height="0.82cm"/>
    </style:style>
    <style:style style:name="Cell166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280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280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6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28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>
      <style:table-row-properties style:min-row-height="1.032cm"/>
    </style:style>
    <style:style style:name="Cell168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83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283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7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286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/>
    </style:style>
    <style:style style:name="P287" style:family="paragraph" style:parent-style-name="Normal">
      <style:paragraph-properties fo:text-align="justify"/>
    </style:style>
    <style:style style:name="T287_1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/>
    </style:style>
    <style:style style:name="T287_2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/>
    </style:style>
    <style:style style:name="T287_3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/>
    </style:style>
    <style:style style:name="T287_4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/>
    </style:style>
    <style:style style:name="T287_5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/>
    </style:style>
    <style:style style:name="P288" style:family="paragraph" style:parent-style-name="Normal">
      <style:paragraph-properties fo:text-align="justify"/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/>
    </style:style>
    <style:style style:name="P289" style:family="paragraph" style:parent-style-name="Normal">
      <style:paragraph-properties fo:text-align="justify"/>
    </style:style>
    <style:style style:name="T289_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6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7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8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9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10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1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1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1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289_1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P290" style:family="paragraph" style:parent-style-name="Normal">
      <style:paragraph-properties fo:text-align="justify"/>
      <style:text-properties fo:background-color="#ffffff" style:font-name="Arial" fo:font-size="12pt" style:font-size-asian="12pt" style:font-name-complex="Arial" style:font-size-complex="12pt"/>
    </style:style>
    <style:style style:name="P291" style:family="paragraph" style:parent-style-name="Normal">
      <style:paragraph-properties fo:text-align="justify"/>
    </style:style>
    <style:style style:name="T291_1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291_2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291_3" style:family="text" style:parent-style-name="normaltextrun"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291_4" style:family="text" style:parent-style-name="normaltextrun"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291_5" style:family="text" style:parent-style-name="normaltextrun"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291_6" style:family="text" style:parent-style-name="normaltextrun"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291_7" style:family="text" style:parent-style-name="normaltextrun"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291_8" style:family="text" style:parent-style-name="normaltextrun"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291_9" style:family="text" style:parent-style-name="normaltextrun"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291_10" style:family="text" style:parent-style-name="normaltextrun"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P292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style:font-name="Arial" fo:font-size="12pt" style:font-size-asian="12pt" style:font-name-complex="Arial" style:font-size-complex="12pt"/>
    </style:style>
    <style:style style:name="T293_2" style:family="text">
      <style:text-properties style:font-name="Arial" fo:font-size="12pt" style:font-size-asian="12pt" style:font-name-complex="Arial" style:font-size-complex="12pt"/>
    </style:style>
    <style:style style:name="T293_3" style:family="text">
      <style:text-properties style:font-name="Arial" fo:font-size="12pt" style:font-size-asian="12pt" style:font-name-complex="Arial" style:font-size-complex="12pt"/>
    </style:style>
    <style:style style:name="T293_4" style:family="text">
      <style:text-properties style:font-name="Arial" fo:font-size="12pt" style:font-size-asian="12pt" style:font-name-complex="Arial" style:font-size-complex="12pt"/>
    </style:style>
    <style:style style:name="T293_5" style:family="text">
      <style:text-properties style:font-name="Arial" fo:font-size="12pt" style:font-size-asian="12pt" style:font-name-complex="Arial" style:font-size-complex="12pt"/>
    </style:style>
    <style:style style:name="T293_6" style:family="text">
      <style:text-properties style:font-name="Arial" fo:font-size="12pt" style:font-size-asian="12pt" style:font-name-complex="Arial" style:font-size-complex="12pt"/>
    </style:style>
    <style:style style:name="T293_7" style:family="text">
      <style:text-properties style:font-name="Arial" fo:font-size="12pt" style:font-size-asian="12pt" style:font-name-complex="Arial" style:font-size-complex="12pt"/>
    </style:style>
    <style:style style:name="T293_8" style:family="text">
      <style:text-properties style:font-name="Arial" fo:font-size="12pt" style:font-size-asian="12pt" style:font-name-complex="Arial" style:font-size-complex="12pt"/>
    </style:style>
    <style:style style:name="T293_9" style:family="text">
      <style:text-properties style:font-name="Arial" fo:font-size="12pt" style:font-size-asian="12pt" style:font-name-complex="Arial" style:font-size-complex="12pt"/>
    </style:style>
    <style:style style:name="T293_10" style:family="text">
      <style:text-properties style:font-name="Arial" fo:font-size="12pt" style:font-size-asian="12pt" style:font-name-complex="Arial" style:font-size-complex="12pt"/>
    </style:style>
    <style:style style:name="P294" style:family="paragraph" style:parent-style-name="Normal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able12" style:family="table">
      <style:table-properties table:align="left" style:width="17.582cm" fo:margin-left="0cm"/>
    </style:style>
    <style:style style:name="Column43" style:family="table-column">
      <style:table-column-properties style:column-width="4.96cm"/>
    </style:style>
    <style:style style:name="Column44" style:family="table-column">
      <style:table-column-properties style:column-width="12.622cm"/>
    </style:style>
    <style:style style:name="Row47" style:family="table-row"/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295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48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6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6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6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1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1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1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1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1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1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7_1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10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1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1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1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298_1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49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0" style:family="table-row"/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1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2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2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2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2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1_2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51" style:family="table-row"/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2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2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1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3_1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52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3" style:family="table-row">
      <style:table-row-properties style:min-row-height="3.625cm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5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5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1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6_2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307" style:family="paragraph" style:parent-style-name="Normal">
      <style:paragraph-properties fo:line-height="100%" fo:margin-bottom="0cm"/>
    </style:style>
    <style:style style:name="T307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1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7_1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54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8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09_1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310" style:family="paragraph" style:parent-style-name="Normal">
      <style:paragraph-properties fo:line-height="100%" fo:margin-bottom="0cm"/>
    </style:style>
    <style:style style:name="T310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0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55" style:family="table-row"/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6" style:family="table-row"/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1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2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3_2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57" style:family="table-row"/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4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4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1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5_2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316" style:family="paragraph" style:parent-style-name="Normal">
      <style:paragraph-properties fo:line-height="100%" fo:margin-bottom="0cm"/>
    </style:style>
    <style:style style:name="T316_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5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6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7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8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9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10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11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12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13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16_14" style:family="text" style:parent-style-name="normaltextrun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317" style:family="paragraph" style:parent-style-name="Normal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P318" style:family="paragraph" style:parent-style-name="Normal">
      <style:paragraph-properties fo:text-align="justify"/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/>
    </style:style>
    <style:style style:name="P319" style:family="paragraph" style:parent-style-name="Normal">
      <style:paragraph-properties fo:text-align="justify"/>
    </style:style>
    <style:style style:name="T319_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4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319_5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319_6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319_7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319_8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319_9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319_10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font-weight-complex="bold" style:text-underline-style="solid" style:text-underline-color="font-color"/>
    </style:style>
    <style:style style:name="T319_11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319_12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319_13" style:family="text" style:parent-style-name="normaltextrun">
      <style:text-properties fo:background-color="#ffffff" style:font-name="Arial" fo:font-size="12pt" style:font-size-asian="12pt" style:font-name-complex="Arial" style:font-size-complex="12pt" fo:font-weight="bold" style:font-weight-asian="bold" style:text-underline-style="solid" style:text-underline-color="font-color"/>
    </style:style>
    <style:style style:name="T319_14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19_1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16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17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19_18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19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0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6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7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8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29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0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6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7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8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39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40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4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4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4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4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19_4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P320" style:family="paragraph" style:parent-style-name="List_20_Paragraph">
      <style:paragraph-properties fo:text-align="justify"/>
    </style:style>
    <style:style style:name="T320_1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0_2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0_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0_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0_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P321" style:family="paragraph" style:parent-style-name="List_20_Paragraph">
      <style:paragraph-properties fo:text-align="justify"/>
    </style:style>
    <style:style style:name="T321_1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2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6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7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8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9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10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1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1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1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14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1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16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17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18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19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20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2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22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2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24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1_2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26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27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1_28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P322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322_1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2_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2_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2_4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2_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2_6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2_7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2_8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2_9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2_10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P323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323_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2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3_3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3_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5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6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7" style:family="text" style:parent-style-name="normaltextrun">
      <style:text-properties style:font-name="Arial" fo:font-size="12pt" style:font-size-asian="12pt" style:font-name-complex="Arial" style:font-size-complex="12pt"/>
    </style:style>
    <style:style style:name="T323_8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9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10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11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12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13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T323_14" style:family="text" style:parent-style-name="normaltextrun">
      <style:text-properties fo:background-color="#ffffff" style:font-name="Arial" fo:font-size="12pt" style:font-size-asian="12pt" style:font-name-complex="Arial" style:font-size-complex="12pt"/>
    </style:style>
    <style:style style:name="P324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/>
    </style:style>
    <style:style style:name="P325" style:family="paragraph" style:parent-style-name="paragraph">
      <style:paragraph-properties fo:text-align="justify" fo:margin-top="0cm"/>
    </style:style>
    <style:style style:name="T325_1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T325_2" style:family="text" style:parent-style-name="eop">
      <style:text-properties style:font-name="Arial" style:font-name-complex="Arial"/>
    </style:style>
    <style:style style:name="P326" style:family="paragraph" style:parent-style-name="paragraph">
      <style:paragraph-properties fo:text-align="justify" fo:margin-top="0cm"/>
      <style:text-properties style:font-name="Arial" style:font-name-complex="Arial"/>
    </style:style>
    <style:style style:name="P327" style:family="paragraph" style:parent-style-name="paragraph">
      <style:paragraph-properties fo:text-align="justify" fo:margin-top="0cm" fo:margin-bottom="0cm"/>
    </style:style>
    <style:style style:name="T327_1" style:family="text" style:parent-style-name="eop">
      <style:text-properties style:font-name="Arial" style:font-name-complex="Arial"/>
    </style:style>
    <style:style style:name="T327_2" style:family="text" style:parent-style-name="eop">
      <style:text-properties style:font-name="Arial" style:font-name-complex="Arial"/>
    </style:style>
    <style:style style:name="T327_3" style:family="text" style:parent-style-name="eop">
      <style:text-properties style:font-name="Arial" style:font-name-complex="Arial"/>
    </style:style>
    <style:style style:name="T327_4" style:family="text" style:parent-style-name="eop">
      <style:text-properties style:font-name="Arial" style:font-name-complex="Arial"/>
    </style:style>
    <style:style style:name="P328" style:family="paragraph" style:parent-style-name="Normal"/>
    <style:style style:name="T328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328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328_3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328_4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329" style:family="paragraph" style:parent-style-name="List_20_Paragraph">
      <style:paragraph-properties fo:text-align="justify"/>
      <style:text-properties fo:color="#000000" style:font-name="Arial" fo:font-size="12pt" style:font-size-asian="12pt" style:font-name-complex="Arial" style:font-size-complex="12pt"/>
    </style:style>
    <style:style style:name="T329_1" style:family="text">
      <style:text-properties fo:color="#000000" style:font-name="Arial" fo:font-size="12pt" style:font-size-asian="12pt" style:font-name-complex="Arial" style:font-size-complex="12pt"/>
    </style:style>
    <style:style style:name="T329_2" style:family="text">
      <style:text-properties fo:color="#000000" style:font-name="Arial" fo:font-size="12pt" style:font-size-asian="12pt" style:font-name-complex="Arial" style:font-size-complex="12pt"/>
    </style:style>
    <style:style style:name="T329_3" style:family="text">
      <style:text-properties fo:color="#000000" style:font-name="Arial" fo:font-size="12pt" style:font-size-asian="12pt" style:font-name-complex="Arial" style:font-size-complex="12pt"/>
    </style:style>
    <style:style style:name="T329_4" style:family="text">
      <style:text-properties fo:color="#000000" style:font-name="Arial" fo:font-size="12pt" style:font-size-asian="12pt" style:font-name-complex="Arial" style:font-size-complex="12pt"/>
    </style:style>
    <style:style style:name="T329_5" style:family="text">
      <style:text-properties fo:color="#000000" style:font-name="Arial" fo:font-size="12pt" style:font-size-asian="12pt" style:font-name-complex="Arial" style:font-size-complex="12pt"/>
    </style:style>
    <style:style style:name="T329_6" style:family="text">
      <style:text-properties fo:color="#000000" style:font-name="Arial" fo:font-size="12pt" style:font-size-asian="12pt" style:font-name-complex="Arial" style:font-size-complex="12pt"/>
    </style:style>
    <style:style style:name="T329_7" style:family="text">
      <style:text-properties fo:color="#000000" style:font-name="Arial" fo:font-size="12pt" style:font-size-asian="12pt" style:font-name-complex="Arial" style:font-size-complex="12pt"/>
    </style:style>
    <style:style style:name="T329_8" style:family="text">
      <style:text-properties fo:color="#000000" style:font-name="Arial" fo:font-size="12pt" style:font-size-asian="12pt" style:font-name-complex="Arial" style:font-size-complex="12pt"/>
    </style:style>
    <style:style style:name="T329_9" style:family="text">
      <style:text-properties fo:color="#000000" style:font-name="Arial" fo:font-size="12pt" style:font-size-asian="12pt" style:font-name-complex="Arial" style:font-size-complex="12pt"/>
    </style:style>
    <style:style style:name="T329_10" style:family="text">
      <style:text-properties fo:color="#000000" style:font-name="Arial" fo:font-size="12pt" style:font-size-asian="12pt" style:font-name-complex="Arial" style:font-size-complex="12pt"/>
    </style:style>
    <style:style style:name="T329_11" style:family="text">
      <style:text-properties fo:color="#000000" style:font-name="Arial" fo:font-size="12pt" style:font-size-asian="12pt" style:font-name-complex="Arial" style:font-size-complex="12pt"/>
    </style:style>
    <style:style style:name="T329_12" style:family="text">
      <style:text-properties fo:color="#000000" style:font-name="Arial" fo:font-size="12pt" style:font-size-asian="12pt" style:font-name-complex="Arial" style:font-size-complex="12pt"/>
    </style:style>
    <style:style style:name="T329_13" style:family="text">
      <style:text-properties fo:color="#000000" style:font-name="Arial" fo:font-size="12pt" style:font-size-asian="12pt" style:font-name-complex="Arial" style:font-size-complex="12pt"/>
    </style:style>
    <style:style style:name="T329_14" style:family="text">
      <style:text-properties fo:color="#000000" style:font-name="Arial" fo:font-size="12pt" style:font-size-asian="12pt" style:font-name-complex="Arial" style:font-size-complex="12pt"/>
    </style:style>
    <style:style style:name="T329_15" style:family="text">
      <style:text-properties fo:color="#000000" style:font-name="Arial" fo:font-size="12pt" style:font-size-asian="12pt" style:font-name-complex="Arial" style:font-size-complex="12pt"/>
    </style:style>
    <style:style style:name="T329_16" style:family="text">
      <style:text-properties fo:color="#000000" style:font-name="Arial" fo:font-size="12pt" style:font-size-asian="12pt" style:font-name-complex="Arial" style:font-size-complex="12pt"/>
    </style:style>
    <style:style style:name="T329_17" style:family="text">
      <style:text-properties fo:color="#000000" style:font-name="Arial" fo:font-size="12pt" style:font-size-asian="12pt" style:font-name-complex="Arial" style:font-size-complex="12pt"/>
    </style:style>
    <style:style style:name="T329_18" style:family="text">
      <style:text-properties fo:color="#000000" style:font-name="Arial" fo:font-size="12pt" style:font-size-asian="12pt" style:font-name-complex="Arial" style:font-size-complex="12pt"/>
    </style:style>
    <style:style style:name="T329_19" style:family="text">
      <style:text-properties fo:color="#000000" style:font-name="Arial" fo:font-size="12pt" style:font-size-asian="12pt" style:font-name-complex="Arial" style:font-size-complex="12pt"/>
    </style:style>
    <style:style style:name="P330" style:family="paragraph" style:parent-style-name="Normal">
      <style:paragraph-properties fo:break-before="page" fo:line-height="108%" fo:margin-bottom="0.282cm"/>
    </style:style>
    <style:style style:name="Table13" style:family="table">
      <style:table-properties table:align="center" style:width="16.422cm" fo:margin-left="0.589cm"/>
    </style:style>
    <style:style style:name="Column45" style:family="table-column">
      <style:table-column-properties style:column-width="3.09cm"/>
    </style:style>
    <style:style style:name="Column46" style:family="table-column">
      <style:table-column-properties style:column-width="0.926cm"/>
    </style:style>
    <style:style style:name="Column47" style:family="table-column">
      <style:table-column-properties style:column-width="2.956cm"/>
    </style:style>
    <style:style style:name="Column48" style:family="table-column">
      <style:table-column-properties style:column-width="4.516cm"/>
    </style:style>
    <style:style style:name="Column49" style:family="table-column">
      <style:table-column-properties style:column-width="4.934cm"/>
    </style:style>
    <style:style style:name="Row58" style:family="table-row">
      <style:table-row-properties style:min-row-height="0.847cm"/>
    </style:style>
    <style:style style:name="Cell19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33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331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9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33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332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59" style:family="table-row">
      <style:table-row-properties style:min-row-height="0.609cm"/>
    </style:style>
    <style:style style:name="Cell192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9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60" style:family="table-row">
      <style:table-row-properties style:min-row-height="0.609cm"/>
    </style:style>
    <style:style style:name="Cell194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36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96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339" style:family="paragraph" style:parent-style-name="Normal">
      <style:text-properties style:font-name="Arial" fo:font-size="12pt" style:font-size-asian="12pt" style:font-name-complex="Arial" style:font-size-complex="12pt"/>
    </style:style>
    <style:style style:name="P340" style:family="paragraph" style:parent-style-name="Normal">
      <style:paragraph-properties fo:text-align="justify"/>
    </style:style>
    <style:style style:name="T340_1" style:family="text">
      <style:text-properties style:font-name="Arial" fo:font-size="12pt" style:font-size-asian="12pt" style:font-name-complex="Arial" style:font-size-complex="12pt"/>
    </style:style>
    <style:style style:name="T340_2" style:family="text">
      <style:text-properties style:font-name="Arial" fo:font-size="12pt" style:font-size-asian="12pt" style:font-name-complex="Arial" style:font-size-complex="12pt"/>
    </style:style>
    <style:style style:name="T340_3" style:family="text">
      <style:text-properties style:font-name="Arial" fo:font-size="12pt" style:font-size-asian="12pt" style:font-name-complex="Arial" style:font-size-complex="12pt"/>
    </style:style>
    <style:style style:name="T340_4" style:family="text">
      <style:text-properties style:font-name="Arial" fo:font-size="12pt" style:font-size-asian="12pt" style:font-name-complex="Arial" style:font-size-complex="12pt"/>
    </style:style>
    <style:style style:name="T340_5" style:family="text">
      <style:text-properties style:font-name="Arial" fo:font-size="12pt" style:font-size-asian="12pt" style:font-name-complex="Arial" style:font-size-complex="12pt"/>
    </style:style>
    <style:style style:name="T340_6" style:family="text">
      <style:text-properties style:font-name="Arial" fo:font-size="12pt" style:font-size-asian="12pt" style:font-name-complex="Arial" style:font-size-complex="12pt"/>
    </style:style>
    <style:style style:name="T340_7" style:family="text">
      <style:text-properties style:font-name="Arial" fo:font-size="12pt" style:font-size-asian="12pt" style:font-name-complex="Arial" style:font-size-complex="12pt"/>
    </style:style>
    <style:style style:name="T340_8" style:family="text">
      <style:text-properties style:font-name="Arial" fo:font-size="12pt" style:font-size-asian="12pt" style:font-name-complex="Arial" style:font-size-complex="12pt"/>
    </style:style>
    <style:style style:name="P341" style:family="paragraph" style:parent-style-name="Normal">
      <style:text-properties style:font-name="Arial" fo:font-size="12pt" style:font-size-asian="12pt" style:font-name-complex="Arial" style:font-size-complex="12pt"/>
    </style:style>
    <style:style style:name="P342" style:family="paragraph" style:parent-style-name="Normal"/>
    <style:style style:name="T342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343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able14" style:family="table">
      <style:table-properties table:align="center" style:width="14.833cm" fo:margin-left="1.383cm"/>
    </style:style>
    <style:style style:name="Column50" style:family="table-column">
      <style:table-column-properties style:column-width="12.243cm"/>
    </style:style>
    <style:style style:name="Column51" style:family="table-column">
      <style:table-column-properties style:column-width="2.589cm"/>
    </style:style>
    <style:style style:name="Row61" style:family="table-row"/>
    <style:style style:name="Cell198" style:family="table-cell">
      <style:table-cell-properties fo:background-color="#5b9bd5" style:vertical-align="top" fo:border-top="#000000 0.053cm solid" fo:border-bottom="#5b9bd5 0.018cm solid" fo:padding-left="0.19cm" fo:border-left="#000000 0.053cm solid" fo:padding-right="0.19cm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fo:color="#ffffff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Cell199" style:family="table-cell">
      <style:table-cell-properties fo:background-color="#5b9bd5" style:vertical-align="top" fo:border-top="#000000 0.053cm solid" fo:border-bottom="#5b9bd5 0.018cm solid" fo:padding-left="0.19cm" fo:padding-right="0.19cm" fo:border-right="#000000 0.053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fo:color="#ffffff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Row62" style:family="table-row">
      <style:table-row-properties style:min-row-height="1.515cm"/>
    </style:style>
    <style:style style:name="Cell200" style:family="table-cell">
      <style:table-cell-properties fo:background-color="#deeaf6" style:vertical-align="top" fo:border-top="#9cc2e5 0.018cm solid" fo:border-bottom="#9cc2e5 0.018cm solid" fo:padding-left="0.19cm" fo:border-left="#000000 0.053cm solid" fo:padding-right="0.19cm" fo:border-right="#9cc2e5 0.018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1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000000 0.053cm solid" fo:wrap-option="wrap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63" style:family="table-row">
      <style:table-row-properties style:min-row-height="0.713cm"/>
    </style:style>
    <style:style style:name="Cell202" style:family="table-cell">
      <style:table-cell-properties style:vertical-align="top" fo:border-top="#9cc2e5 0.018cm solid" fo:border-bottom="#9cc2e5 0.018cm solid" fo:padding-left="0.19cm" fo:border-left="#000000 0.053cm solid" fo:padding-right="0.19cm" fo:border-right="#9cc2e5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3" style:family="table-cell">
      <style:table-cell-properties style:vertical-align="top" fo:border-top="#9cc2e5 0.018cm solid" fo:border-bottom="#9cc2e5 0.018cm solid" fo:padding-left="0.19cm" fo:border-left="#9cc2e5 0.018cm solid" fo:padding-right="0.19cm" fo:border-right="#000000 0.053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64" style:family="table-row">
      <style:table-row-properties style:min-row-height="0.746cm"/>
    </style:style>
    <style:style style:name="Cell204" style:family="table-cell">
      <style:table-cell-properties fo:background-color="#deeaf6" style:vertical-align="top" fo:border-top="#9cc2e5 0.018cm solid" fo:border-bottom="#9cc2e5 0.018cm solid" fo:padding-left="0.19cm" fo:border-left="#000000 0.053cm solid" fo:padding-right="0.19cm" fo:border-right="#9cc2e5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5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000000 0.053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65" style:family="table-row"/>
    <style:style style:name="Cell206" style:family="table-cell">
      <style:table-cell-properties style:vertical-align="top" fo:border-top="#9cc2e5 0.018cm solid" fo:border-bottom="#9cc2e5 0.018cm solid" fo:padding-left="0.19cm" fo:border-left="#000000 0.053cm solid" fo:padding-right="0.19cm" fo:border-right="#9cc2e5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 style:parent-style-name="normaltextrun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7" style:family="table-cell">
      <style:table-cell-properties style:vertical-align="top" fo:border-top="#9cc2e5 0.018cm solid" fo:border-bottom="#9cc2e5 0.018cm solid" fo:padding-left="0.19cm" fo:border-left="#9cc2e5 0.018cm solid" fo:padding-right="0.19cm" fo:border-right="#000000 0.053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66" style:family="table-row"/>
    <style:style style:name="Cell208" style:family="table-cell">
      <style:table-cell-properties fo:background-color="#deeaf6" style:vertical-align="top" fo:border-top="#9cc2e5 0.018cm solid" fo:border-bottom="#9cc2e5 0.018cm solid" fo:padding-left="0.19cm" fo:border-left="#000000 0.053cm solid" fo:padding-right="0.19cm" fo:border-right="#9cc2e5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9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000000 0.053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67" style:family="table-row">
      <style:table-row-properties style:min-row-height="0.76cm"/>
    </style:style>
    <style:style style:name="Cell210" style:family="table-cell">
      <style:table-cell-properties style:vertical-align="top" fo:border-top="#9cc2e5 0.018cm solid" fo:border-bottom="#9cc2e5 0.018cm solid" fo:padding-left="0.19cm" fo:border-left="#000000 0.053cm solid" fo:padding-right="0.19cm" fo:border-right="#9cc2e5 0.018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11" style:family="table-cell">
      <style:table-cell-properties style:vertical-align="top" fo:border-top="#9cc2e5 0.018cm solid" fo:border-bottom="#9cc2e5 0.018cm solid" fo:padding-left="0.19cm" fo:border-left="#9cc2e5 0.018cm solid" fo:padding-right="0.19cm" fo:border-right="#000000 0.053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68" style:family="table-row">
      <style:table-row-properties style:min-row-height="0.723cm"/>
    </style:style>
    <style:style style:name="Cell212" style:family="table-cell">
      <style:table-cell-properties fo:background-color="#deeaf6" style:vertical-align="top" fo:border-top="#9cc2e5 0.018cm solid" fo:border-bottom="#9cc2e5 0.018cm solid" fo:padding-left="0.19cm" fo:border-left="#000000 0.053cm solid" fo:padding-right="0.19cm" fo:border-right="#9cc2e5 0.018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2pt" style:font-name-asian="Calibri" style:font-size-asian="12pt" style:font-name-complex="Arial" style:font-size-complex="12pt" fo:language="it" fo:language-asian="en" fo:language-complex="ar" fo:country="IT" fo:country-asian="US" fo:country-complex="SA" fo:font-weight="bold" style:font-weight-asian="bold" style:font-weight-complex="bold"/>
    </style:style>
    <style:style style:name="Cell213" style:family="table-cell">
      <style:table-cell-properties fo:background-color="#deeaf6" style:vertical-align="top" fo:border-top="#9cc2e5 0.018cm solid" fo:border-bottom="#9cc2e5 0.018cm solid" fo:padding-left="0.19cm" fo:border-left="#9cc2e5 0.018cm solid" fo:padding-right="0.19cm" fo:border-right="#000000 0.053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2pt" style:font-name-asian="Calibri" style:font-size-asian="12pt" style:font-name-complex="Arial" style:font-size-complex="12pt" fo:language="fr" fo:language-asian="en" fo:language-complex="ar" fo:country="FR" fo:country-asian="US" fo:country-complex="SA"/>
    </style:style>
    <style:style style:name="Row69" style:family="table-row"/>
    <style:style style:name="Cell214" style:family="table-cell">
      <style:table-cell-properties style:vertical-align="top" fo:border-top="#9cc2e5 0.018cm solid" fo:border-bottom="#000000 0.053cm solid" fo:padding-left="0.19cm" fo:border-left="#000000 0.053cm solid" fo:padding-right="0.19cm" fo:border-right="#9cc2e5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name="Arial" fo:font-size="12pt" style:font-name-asian="Calibri" style:font-size-asian="12pt" style:font-name-complex="Arial" style:font-size-complex="12pt" fo:language="it" fo:language-asian="en" fo:language-complex="ar" fo:country="IT" fo:country-asian="US" fo:country-complex="SA" fo:font-weight="bold" style:font-weight-asian="bold" style:font-weight-complex="bold"/>
    </style:style>
    <style:style style:name="Cell215" style:family="table-cell">
      <style:table-cell-properties style:vertical-align="top" fo:border-top="#9cc2e5 0.018cm solid" fo:border-bottom="#000000 0.053cm solid" fo:padding-left="0.19cm" fo:border-left="#9cc2e5 0.018cm solid" fo:padding-right="0.19cm" fo:border-right="#000000 0.053cm solid" fo:wrap-option="wrap"/>
    </style:style>
    <style:style style:name="P361" style:family="paragraph" style:parent-style-name="Normal">
      <style:paragraph-properties fo:line-height="100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362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363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able15" style:family="table">
      <style:table-properties table:align="center" style:width="16.831cm" fo:margin-left="0.385cm"/>
    </style:style>
    <style:style style:name="Column52" style:family="table-column">
      <style:table-column-properties style:column-width="3.265cm"/>
    </style:style>
    <style:style style:name="Column53" style:family="table-column">
      <style:table-column-properties style:column-width="1.529cm"/>
    </style:style>
    <style:style style:name="Column54" style:family="table-column">
      <style:table-column-properties style:column-width="3.736cm"/>
    </style:style>
    <style:style style:name="Column55" style:family="table-column">
      <style:table-column-properties style:column-width="6.452cm"/>
    </style:style>
    <style:style style:name="Column56" style:family="table-column">
      <style:table-column-properties style:column-width="1.849cm"/>
    </style:style>
    <style:style style:name="Row70" style:family="table-row">
      <style:table-row-properties style:min-row-height="0.476cm"/>
    </style:style>
    <style:style style:name="Cell216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7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65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71" style:family="table-row">
      <style:table-row-properties style:min-row-height="0.476cm"/>
    </style:style>
    <style:style style:name="Cell218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6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72" style:family="table-row">
      <style:table-row-properties style:min-row-height="0.529cm"/>
    </style:style>
    <style:style style:name="Cell220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368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2" style:family="table-cell">
      <style:table-cell-properties fo:background-color="#d9e2f3"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3" style:family="table-cell">
      <style:table-cell-properties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372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73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74" style:family="paragraph" style:parent-style-name="Normal"/>
    <style:style style:name="T374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75" style:family="paragraph" style:parent-style-name="Normal">
      <style:text-properties fo:color="#000000" style:font-name="Aptos" style:font-name-asian="Aptos" style:font-name-complex="Aptos"/>
    </style:style>
    <style:style style:name="P376" style:family="paragraph" style:parent-style-name="Normal">
      <style:paragraph-properties fo:text-align="justify"/>
    </style:style>
    <style:style style:name="T376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6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377" style:family="paragraph" style:parent-style-name="Normal">
      <style:paragraph-properties fo:text-align="justify"/>
    </style:style>
    <style:style style:name="T377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378" style:family="paragraph" style:parent-style-name="Normal">
      <style:paragraph-properties fo:text-align="justify"/>
    </style:style>
    <style:style style:name="T378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78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380" style:family="paragraph" style:parent-style-name="Normal">
      <style:paragraph-properties fo:text-align="justify"/>
    </style:style>
    <style:style style:name="T380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4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5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1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2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2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2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380_2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P381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382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83" style:family="paragraph" style:parent-style-name="Normal"/>
    <style:style style:name="T383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84" style:family="paragraph" style:parent-style-name="Normal">
      <style:paragraph-properties fo:text-align="justify"/>
    </style:style>
    <style:style style:name="T384_1" style:family="text">
      <style:text-properties style:font-name="Arial" fo:font-size="12pt" style:font-name-asian="Arial" style:font-size-asian="12pt" style:font-name-complex="Arial" style:font-size-complex="12pt"/>
    </style:style>
    <style:style style:name="T384_2" style:family="text">
      <style:text-properties style:font-name="Arial" fo:font-size="12pt" style:font-name-asian="Arial" style:font-size-asian="12pt" style:font-name-complex="Arial" style:font-size-complex="12pt"/>
    </style:style>
    <style:style style:name="T384_3" style:family="text">
      <style:text-properties style:font-name="Arial" fo:font-size="12pt" style:font-name-asian="Arial" style:font-size-asian="12pt" style:font-name-complex="Arial" style:font-size-complex="12pt"/>
    </style:style>
    <style:style style:name="T384_4" style:family="text">
      <style:text-properties style:font-name="Arial" fo:font-size="12pt" style:font-name-asian="Arial" style:font-size-asian="12pt" style:font-name-complex="Arial" style:font-size-complex="12pt"/>
    </style:style>
    <style:style style:name="T384_5" style:family="text">
      <style:text-properties style:font-name="Arial" fo:font-size="12pt" style:font-name-asian="Arial" style:font-size-asian="12pt" style:font-name-complex="Arial" style:font-size-complex="12pt"/>
    </style:style>
    <style:style style:name="T384_6" style:family="text">
      <style:text-properties style:font-name="Arial" fo:font-size="12pt" style:font-name-asian="Arial" style:font-size-asian="12pt" style:font-name-complex="Arial" style:font-size-complex="12pt"/>
    </style:style>
    <style:style style:name="T384_7" style:family="text">
      <style:text-properties style:font-name="Arial" fo:font-size="12pt" style:font-name-asian="Arial" style:font-size-asian="12pt" style:font-name-complex="Arial" style:font-size-complex="12pt"/>
    </style:style>
    <style:style style:name="T384_8" style:family="text">
      <style:text-properties style:font-name="Arial" fo:font-size="12pt" style:font-name-asian="Arial" style:font-size-asian="12pt" style:font-name-complex="Arial" style:font-size-complex="12pt"/>
    </style:style>
    <style:style style:name="T384_9" style:family="text">
      <style:text-properties style:font-name="Arial" fo:font-size="12pt" style:font-name-asian="Arial" style:font-size-asian="12pt" style:font-name-complex="Arial" style:font-size-complex="12pt"/>
    </style:style>
    <style:style style:name="T384_10" style:family="text">
      <style:text-properties style:font-name="Arial" fo:font-size="12pt" style:font-name-asian="Arial" style:font-size-asian="12pt" style:font-name-complex="Arial" style:font-size-complex="12pt"/>
    </style:style>
    <style:style style:name="T384_11" style:family="text">
      <style:text-properties style:font-name="Arial" fo:font-size="12pt" style:font-name-asian="Arial" style:font-size-asian="12pt" style:font-name-complex="Arial" style:font-size-complex="12pt"/>
    </style:style>
    <style:style style:name="T384_12" style:family="text">
      <style:text-properties style:font-name="Arial" fo:font-size="12pt" style:font-name-asian="Arial" style:font-size-asian="12pt" style:font-name-complex="Arial" style:font-size-complex="12pt"/>
    </style:style>
    <style:style style:name="T384_13" style:family="text">
      <style:text-properties style:font-name="Arial" fo:font-size="12pt" style:font-name-asian="Arial" style:font-size-asian="12pt" style:font-name-complex="Arial" style:font-size-complex="12pt"/>
    </style:style>
    <style:style style:name="T384_14" style:family="text">
      <style:text-properties style:font-name="Arial" fo:font-size="12pt" style:font-name-asian="Arial" style:font-size-asian="12pt" style:font-name-complex="Arial" style:font-size-complex="12pt"/>
    </style:style>
    <style:style style:name="T384_15" style:family="text">
      <style:text-properties style:font-name="Arial" fo:font-size="12pt" style:font-name-asian="Arial" style:font-size-asian="12pt" style:font-name-complex="Arial" style:font-size-complex="12pt"/>
    </style:style>
    <style:style style:name="T384_16" style:family="text">
      <style:text-properties style:font-name="Arial" fo:font-size="12pt" style:font-name-asian="Arial" style:font-size-asian="12pt" style:font-name-complex="Arial" style:font-size-complex="12pt"/>
    </style:style>
    <style:style style:name="T384_17" style:family="text">
      <style:text-properties style:font-name="Arial" fo:font-size="12pt" style:font-name-asian="Arial" style:font-size-asian="12pt" style:font-name-complex="Arial" style:font-size-complex="12pt"/>
    </style:style>
    <style:style style:name="T384_18" style:family="text">
      <style:text-properties style:font-name="Arial" fo:font-size="12pt" style:font-name-asian="Arial" style:font-size-asian="12pt" style:font-name-complex="Arial" style:font-size-complex="12pt"/>
    </style:style>
    <style:style style:name="T384_19" style:family="text">
      <style:text-properties style:font-name="Arial" fo:font-size="12pt" style:font-name-asian="Arial" style:font-size-asian="12pt" style:font-name-complex="Arial" style:font-size-complex="12pt"/>
    </style:style>
    <style:style style:name="T384_20" style:family="text">
      <style:text-properties style:font-name="Arial" fo:font-size="12pt" style:font-name-asian="Arial" style:font-size-asian="12pt" style:font-name-complex="Arial" style:font-size-complex="12pt"/>
    </style:style>
    <style:style style:name="T384_21" style:family="text">
      <style:text-properties style:font-name="Arial" fo:font-size="12pt" style:font-name-asian="Arial" style:font-size-asian="12pt" style:font-name-complex="Arial" style:font-size-complex="12pt"/>
    </style:style>
    <style:style style:name="T384_22" style:family="text">
      <style:text-properties style:font-name="Arial" fo:font-size="12pt" style:font-name-asian="Arial" style:font-size-asian="12pt" style:font-name-complex="Arial" style:font-size-complex="12pt"/>
    </style:style>
    <style:style style:name="T384_23" style:family="text">
      <style:text-properties style:font-name="Arial" fo:font-size="12pt" style:font-name-asian="Arial" style:font-size-asian="12pt" style:font-name-complex="Arial" style:font-size-complex="12pt"/>
    </style:style>
    <style:style style:name="T384_24" style:family="text">
      <style:text-properties style:font-name="Arial" fo:font-size="12pt" style:font-name-asian="Arial" style:font-size-asian="12pt" style:font-name-complex="Arial" style:font-size-complex="12pt"/>
    </style:style>
    <style:style style:name="T384_25" style:family="text">
      <style:text-properties style:font-name="Arial" fo:font-size="12pt" style:font-name-asian="Arial" style:font-size-asian="12pt" style:font-name-complex="Arial" style:font-size-complex="12pt"/>
    </style:style>
    <style:style style:name="T384_26" style:family="text">
      <style:text-properties style:font-name="Arial" fo:font-size="12pt" style:font-name-asian="Arial" style:font-size-asian="12pt" style:font-name-complex="Arial" style:font-size-complex="12pt"/>
    </style:style>
    <style:style style:name="T384_27" style:family="text">
      <style:text-properties style:font-name="Arial" fo:font-size="12pt" style:font-name-asian="Arial" style:font-size-asian="12pt" style:font-name-complex="Arial" style:font-size-complex="12pt"/>
    </style:style>
    <style:style style:name="T384_28" style:family="text">
      <style:text-properties style:font-name="Arial" fo:font-size="12pt" style:font-name-asian="Arial" style:font-size-asian="12pt" style:font-name-complex="Arial" style:font-size-complex="12pt"/>
    </style:style>
    <style:style style:name="T384_29" style:family="text">
      <style:text-properties style:font-name="Arial" fo:font-size="12pt" style:font-name-asian="Arial" style:font-size-asian="12pt" style:font-name-complex="Arial" style:font-size-complex="12pt"/>
    </style:style>
    <style:style style:name="T384_30" style:family="text">
      <style:text-properties style:font-name="Arial" fo:font-size="12pt" style:font-name-asian="Arial" style:font-size-asian="12pt" style:font-name-complex="Arial" style:font-size-complex="12pt"/>
    </style:style>
    <style:style style:name="T384_31" style:family="text">
      <style:text-properties style:font-name="Arial" fo:font-size="12pt" style:font-name-asian="Arial" style:font-size-asian="12pt" style:font-name-complex="Arial" style:font-size-complex="12pt"/>
    </style:style>
    <style:style style:name="T384_32" style:family="text">
      <style:text-properties style:font-name="Arial" fo:font-size="12pt" style:font-name-asian="Arial" style:font-size-asian="12pt" style:font-name-complex="Arial" style:font-size-complex="12pt"/>
    </style:style>
    <style:style style:name="T384_33" style:family="text">
      <style:text-properties style:font-name="Arial" fo:font-size="12pt" style:font-name-asian="Arial" style:font-size-asian="12pt" style:font-name-complex="Arial" style:font-size-complex="12pt"/>
    </style:style>
    <style:style style:name="T384_34" style:family="text">
      <style:text-properties style:font-name="Arial" fo:font-size="12pt" style:font-name-asian="Arial" style:font-size-asian="12pt" style:font-name-complex="Arial" style:font-size-complex="12pt"/>
    </style:style>
    <style:style style:name="T384_35" style:family="text">
      <style:text-properties style:font-name="Arial" fo:font-size="12pt" style:font-name-asian="Arial" style:font-size-asian="12pt" style:font-name-complex="Arial" style:font-size-complex="12pt"/>
    </style:style>
    <style:style style:name="T384_36" style:family="text">
      <style:text-properties style:font-name="Arial" fo:font-size="12pt" style:font-name-asian="Arial" style:font-size-asian="12pt" style:font-name-complex="Arial" style:font-size-complex="12pt"/>
    </style:style>
    <style:style style:name="T384_37" style:family="text">
      <style:text-properties style:font-name="Arial" fo:font-size="12pt" style:font-name-asian="Arial" style:font-size-asian="12pt" style:font-name-complex="Arial" style:font-size-complex="12pt"/>
    </style:style>
    <style:style style:name="T384_38" style:family="text">
      <style:text-properties style:font-name="Arial" fo:font-size="12pt" style:font-name-asian="Arial" style:font-size-asian="12pt" style:font-name-complex="Arial" style:font-size-complex="12pt"/>
    </style:style>
    <style:style style:name="T384_39" style:family="text">
      <style:text-properties style:font-name="Arial" fo:font-size="12pt" style:font-name-asian="Arial" style:font-size-asian="12pt" style:font-name-complex="Arial" style:font-size-complex="12pt"/>
    </style:style>
    <style:style style:name="T384_40" style:family="text">
      <style:text-properties style:font-name="Arial" fo:font-size="12pt" style:font-name-asian="Arial" style:font-size-asian="12pt" style:font-name-complex="Arial" style:font-size-complex="12pt"/>
    </style:style>
    <style:style style:name="T384_41" style:family="text">
      <style:text-properties style:font-name="Arial" fo:font-size="12pt" style:font-name-asian="Arial" style:font-size-asian="12pt" style:font-name-complex="Arial" style:font-size-complex="12pt"/>
    </style:style>
    <style:style style:name="T384_42" style:family="text">
      <style:text-properties style:font-name="Arial" fo:font-size="12pt" style:font-name-asian="Arial" style:font-size-asian="12pt" style:font-name-complex="Arial" style:font-size-complex="12pt"/>
    </style:style>
    <style:style style:name="T384_43" style:family="text">
      <style:text-properties style:font-name="Arial" fo:font-size="12pt" style:font-name-asian="Arial" style:font-size-asian="12pt" style:font-name-complex="Arial" style:font-size-complex="12pt"/>
    </style:style>
    <style:style style:name="T384_44" style:family="text">
      <style:text-properties style:font-name="Arial" fo:font-size="12pt" style:font-name-asian="Arial" style:font-size-asian="12pt" style:font-name-complex="Arial" style:font-size-complex="12pt"/>
    </style:style>
    <style:style style:name="T384_45" style:family="text">
      <style:text-properties style:font-name="Arial" fo:font-size="12pt" style:font-name-asian="Arial" style:font-size-asian="12pt" style:font-name-complex="Arial" style:font-size-complex="12pt"/>
    </style:style>
    <style:style style:name="T384_46" style:family="text">
      <style:text-properties style:font-name="Arial" fo:font-size="12pt" style:font-name-asian="Arial" style:font-size-asian="12pt" style:font-name-complex="Arial" style:font-size-complex="12pt"/>
    </style:style>
    <style:style style:name="T384_47" style:family="text">
      <style:text-properties style:font-name="Arial" fo:font-size="12pt" style:font-name-asian="Arial" style:font-size-asian="12pt" style:font-name-complex="Arial" style:font-size-complex="12pt"/>
    </style:style>
    <style:style style:name="T384_48" style:family="text">
      <style:text-properties style:font-name="Arial" fo:font-size="12pt" style:font-name-asian="Arial" style:font-size-asian="12pt" style:font-name-complex="Arial" style:font-size-complex="12pt"/>
    </style:style>
    <style:style style:name="T384_49" style:family="text">
      <style:text-properties style:font-name="Arial" fo:font-size="12pt" style:font-name-asian="Arial" style:font-size-asian="12pt" style:font-name-complex="Arial" style:font-size-complex="12pt"/>
    </style:style>
    <style:style style:name="T384_50" style:family="text">
      <style:text-properties style:font-name="Arial" fo:font-size="12pt" style:font-name-asian="Arial" style:font-size-asian="12pt" style:font-name-complex="Arial" style:font-size-complex="12pt"/>
    </style:style>
    <style:style style:name="P385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86" style:family="paragraph" style:parent-style-name="Normal"/>
    <style:style style:name="T38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387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16" style:family="table">
      <style:table-properties table:align="left" style:width="17.819cm" fo:margin-left="-0.014cm"/>
    </style:style>
    <style:style style:name="Column57" style:family="table-column">
      <style:table-column-properties style:column-width="7.183cm"/>
    </style:style>
    <style:style style:name="Column58" style:family="table-column">
      <style:table-column-properties style:column-width="10.636cm"/>
    </style:style>
    <style:style style:name="Row73" style:family="table-row">
      <style:table-row-properties style:min-row-height="0.586cm"/>
    </style:style>
    <style:style style:name="Cell2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38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388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388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389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74" style:family="table-row">
      <style:table-row-properties style:min-row-height="1.376cm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75" style:family="table-row">
      <style:table-row-properties style:min-row-height="0.847cm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3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393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393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393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393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393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Row76" style:family="table-row">
      <style:table-row-properties style:min-row-height="3.089cm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4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4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4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4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4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4_7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5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5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77" style:family="table-row">
      <style:table-row-properties style:min-row-height="0.847cm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78" style:family="table-row">
      <style:table-row-properties style:min-row-height="3.935cm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8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99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99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99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99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99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99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399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1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1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1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1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ZA" fo:country-asian="US" fo:country-complex="SA"/>
    </style:style>
    <style:style style:name="T399_20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399_2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ZA" fo:country-asian="US" fo:country-complex="SA"/>
    </style:style>
    <style:style style:name="P400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01" style:family="paragraph" style:parent-style-name="Normal"/>
    <style:style style:name="T401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02" style:family="paragraph" style:parent-style-name="List_20_Paragraph">
      <style:paragraph-properties fo:text-align="justify"/>
    </style:style>
    <style:style style:name="T402_1" style:family="text">
      <style:text-properties style:font-name="Arial" fo:font-size="12pt" style:font-name-asian="Arial" style:font-size-asian="12pt" style:font-name-complex="Arial" style:font-size-complex="12pt" fo:language="en" fo:country="ZA" fo:font-weight="bold" style:font-weight-asian="bold" style:font-weight-complex="bold"/>
    </style:style>
    <style:style style:name="T402_2" style:family="text">
      <style:text-properties style:font-name="Arial" fo:font-size="12pt" style:font-name-asian="Arial" style:font-size-asian="12pt" style:font-name-complex="Arial" style:font-size-complex="12pt" fo:language="en" fo:country="ZA" fo:font-weight="bold" style:font-weight-asian="bold" style:font-weight-complex="bold"/>
    </style:style>
    <style:style style:name="T402_3" style:family="text">
      <style:text-properties style:font-name="Arial" fo:font-size="12pt" style:font-name-asian="Arial" style:font-size-asian="12pt" style:font-name-complex="Arial" style:font-size-complex="12pt" fo:language="en" fo:country="ZA" fo:font-weight="bold" style:font-weight-asian="bold"/>
    </style:style>
    <style:style style:name="T402_4" style:family="text">
      <style:text-properties style:font-name="Arial" fo:font-size="12pt" style:font-name-asian="Arial" style:font-size-asian="12pt" style:font-name-complex="Arial" style:font-size-complex="12pt" fo:language="en" fo:country="ZA" fo:font-weight="bold" style:font-weight-asian="bold"/>
    </style:style>
    <style:style style:name="T402_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2_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2_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2_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2_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P403" style:family="paragraph" style:parent-style-name="List_20_Paragraph">
      <style:paragraph-properties fo:text-align="justify"/>
    </style:style>
    <style:style style:name="T403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03_2" style:family="text">
      <style:text-properties style:font-name="Cambria Math" fo:font-size="12pt" style:font-name-asian="Arial" style:font-size-asian="12pt" style:font-name-complex="Cambria Math" style:font-size-complex="12pt" fo:font-weight="bold" style:font-weight-asian="bold" style:font-weight-complex="bold"/>
    </style:style>
    <style:style style:name="T403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03_4" style:family="text">
      <style:text-properties style:font-name="Arial" fo:font-size="12pt" style:font-name-asian="Arial" style:font-size-asian="12pt" style:font-name-complex="Arial" style:font-size-complex="12pt"/>
    </style:style>
    <style:style style:name="T403_5" style:family="text">
      <style:text-properties style:font-name="Cambria Math" fo:font-size="12pt" style:font-name-asian="Arial" style:font-size-asian="12pt" style:font-name-complex="Cambria Math" style:font-size-complex="12pt"/>
    </style:style>
    <style:style style:name="T403_6" style:family="text">
      <style:text-properties style:font-name="Arial" fo:font-size="12pt" style:font-name-asian="Arial" style:font-size-asian="12pt" style:font-name-complex="Arial" style:font-size-complex="12pt"/>
    </style:style>
    <style:style style:name="T403_7" style:family="text">
      <style:text-properties style:font-name="Cambria Math" fo:font-size="12pt" style:font-name-asian="Arial" style:font-size-asian="12pt" style:font-name-complex="Cambria Math" style:font-size-complex="12pt"/>
    </style:style>
    <style:style style:name="T403_8" style:family="text">
      <style:text-properties style:font-name="Arial" fo:font-size="12pt" style:font-name-asian="Arial" style:font-size-asian="12pt" style:font-name-complex="Arial" style:font-size-complex="12pt"/>
    </style:style>
    <style:style style:name="P404" style:family="paragraph" style:parent-style-name="List_20_Paragraph">
      <style:paragraph-properties fo:text-align="justify"/>
    </style:style>
    <style:style style:name="T404_1" style:family="text">
      <style:text-properties style:font-name="Arial" fo:font-size="12pt" style:font-name-asian="Arial" style:font-size-asian="12pt" style:font-name-complex="Arial" style:font-size-complex="12pt" fo:language="en" fo:country="ZA" fo:font-weight="bold" style:font-weight-asian="bold"/>
    </style:style>
    <style:style style:name="T404_2" style:family="text">
      <style:text-properties style:font-name="Arial" fo:font-size="12pt" style:font-name-asian="Arial" style:font-size-asian="12pt" style:font-name-complex="Arial" style:font-size-complex="12pt" fo:language="en" fo:country="ZA" fo:font-weight="bold" style:font-weight-asian="bold"/>
    </style:style>
    <style:style style:name="T404_3" style:family="text">
      <style:text-properties style:font-name="Arial" fo:font-size="12pt" style:font-name-asian="Arial" style:font-size-asian="12pt" style:font-name-complex="Arial" style:font-size-complex="12pt" fo:language="en" fo:country="ZA" fo:font-weight="bold" style:font-weight-asian="bold" style:font-weight-complex="bold"/>
    </style:style>
    <style:style style:name="T404_4" style:family="text">
      <style:text-properties style:font-name="Arial" fo:font-size="12pt" style:font-name-asian="Arial" style:font-size-asian="12pt" style:font-name-complex="Arial" style:font-size-complex="12pt" fo:language="en" fo:country="ZA" fo:font-weight="bold" style:font-weight-asian="bold"/>
    </style:style>
    <style:style style:name="T404_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4_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4_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4_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4_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4_1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4_1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04_1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P40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07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407_1" style:family="text">
      <style:text-properties style:font-name="Arial" fo:font-size="12pt" style:font-name-asian="Arial" style:font-size-asian="12pt" style:font-name-complex="Arial" style:font-size-complex="12pt"/>
    </style:style>
    <style:style style:name="T407_2" style:family="text">
      <style:text-properties style:font-name="Arial" fo:font-size="12pt" style:font-name-asian="Arial" style:font-size-asian="12pt" style:font-name-complex="Arial" style:font-size-complex="12pt"/>
    </style:style>
    <style:style style:name="T407_3" style:family="text">
      <style:text-properties style:font-name="Arial" fo:font-size="12pt" style:font-name-asian="Arial" style:font-size-asian="12pt" style:font-name-complex="Arial" style:font-size-complex="12pt"/>
    </style:style>
    <style:style style:name="T407_4" style:family="text">
      <style:text-properties style:font-name="Arial" fo:font-size="12pt" style:font-name-asian="Arial" style:font-size-asian="12pt" style:font-name-complex="Arial" style:font-size-complex="12pt"/>
    </style:style>
    <style:style style:name="T407_5" style:family="text">
      <style:text-properties style:font-name="Arial" fo:font-size="12pt" style:font-name-asian="Arial" style:font-size-asian="12pt" style:font-name-complex="Arial" style:font-size-complex="12pt"/>
    </style:style>
    <style:style style:name="T407_6" style:family="text">
      <style:text-properties style:font-name="Arial" fo:font-size="12pt" style:font-name-asian="Arial" style:font-size-asian="12pt" style:font-name-complex="Arial" style:font-size-complex="12pt"/>
    </style:style>
    <style:style style:name="T407_7" style:family="text">
      <style:text-properties style:font-name="Arial" fo:font-size="12pt" style:font-name-asian="Arial" style:font-size-asian="12pt" style:font-name-complex="Arial" style:font-size-complex="12pt"/>
    </style:style>
    <style:style style:name="T407_8" style:family="text">
      <style:text-properties style:font-name="Arial" fo:font-size="12pt" style:font-name-asian="Arial" style:font-size-asian="12pt" style:font-name-complex="Arial" style:font-size-complex="12pt"/>
    </style:style>
    <style:style style:name="T407_9" style:family="text">
      <style:text-properties style:font-name="Arial" fo:font-size="12pt" style:font-name-asian="Arial" style:font-size-asian="12pt" style:font-name-complex="Arial" style:font-size-complex="12pt"/>
    </style:style>
    <style:style style:name="T407_10" style:family="text">
      <style:text-properties style:font-name="Arial" fo:font-size="12pt" style:font-name-asian="Arial" style:font-size-asian="12pt" style:font-name-complex="Arial" style:font-size-complex="12pt"/>
    </style:style>
    <style:style style:name="T407_11" style:family="text">
      <style:text-properties style:font-name="Arial" fo:font-size="12pt" style:font-name-asian="Arial" style:font-size-asian="12pt" style:font-name-complex="Arial" style:font-size-complex="12pt"/>
    </style:style>
    <style:style style:name="P408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Table17" style:family="table">
      <style:table-properties table:align="center" style:width="17.304cm" fo:margin-left="0.148cm"/>
    </style:style>
    <style:style style:name="Column59" style:family="table-column">
      <style:table-column-properties style:column-width="5.267cm"/>
    </style:style>
    <style:style style:name="Column60" style:family="table-column">
      <style:table-column-properties style:column-width="1.429cm"/>
    </style:style>
    <style:style style:name="Column61" style:family="table-column">
      <style:table-column-properties style:column-width="2.307cm"/>
    </style:style>
    <style:style style:name="Column62" style:family="table-column">
      <style:table-column-properties style:column-width="4.75cm"/>
    </style:style>
    <style:style style:name="Column63" style:family="table-column">
      <style:table-column-properties style:column-width="3.551cm"/>
    </style:style>
    <style:style style:name="Row79" style:family="table-row">
      <style:table-row-properties style:min-row-height="0.476cm"/>
    </style:style>
    <style:style style:name="Cell236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9" style:family="paragraph" style:parent-style-name="Normal">
      <style:paragraph-properties fo:line-height="100%" fo:margin-bottom="0cm"/>
    </style:style>
    <style:style style:name="T40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409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37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0" style:family="paragraph" style:parent-style-name="Normal">
      <style:paragraph-properties fo:line-height="100%" fo:margin-bottom="0cm"/>
    </style:style>
    <style:style style:name="T41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10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80" style:family="table-row">
      <style:table-row-properties style:min-row-height="0.476cm"/>
    </style:style>
    <style:style style:name="Cell238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3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1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81" style:family="table-row">
      <style:table-row-properties style:min-row-height="0.476cm"/>
    </style:style>
    <style:style style:name="Cell240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3" style:family="paragraph" style:parent-style-name="Normal">
      <style:paragraph-properties fo:line-height="100%" fo:margin-bottom="0cm"/>
    </style:style>
    <style:style style:name="T41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14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42" style:family="table-cell">
      <style:table-cell-properties fo:background-color="#d9e2f3"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43" style:family="table-cell">
      <style:table-cell-properties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16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16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417" style:family="paragraph" style:parent-style-name="Normal">
      <style:text-properties fo:font-style="italic" style:font-style-asian="italic" style:font-style-complex="italic" style:font-name="Arial" fo:font-size="12pt" style:font-size-asian="12pt" style:font-name-complex="Arial" style:font-size-complex="12pt" fo:font-weight="bold" style:font-weight-asian="bold" style:font-weight-complex="bold"/>
    </style:style>
    <style:style style:name="P418" style:family="paragraph" style:parent-style-name="Normal"/>
    <style:style style:name="T41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19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style:font-name="Arial" fo:font-size="12pt" style:font-name-asian="Arial" style:font-size-asian="12pt" style:font-name-complex="Arial" style:font-size-complex="12pt"/>
    </style:style>
    <style:style style:name="T420_2" style:family="text">
      <style:text-properties style:font-name="Arial" fo:font-size="12pt" style:font-name-asian="Arial" style:font-size-asian="12pt" style:font-name-complex="Arial" style:font-size-complex="12pt"/>
    </style:style>
    <style:style style:name="T420_3" style:family="text">
      <style:text-properties style:font-name="Arial" fo:font-size="12pt" style:font-name-asian="Arial" style:font-size-asian="12pt" style:font-name-complex="Arial" style:font-size-complex="12pt"/>
    </style:style>
    <style:style style:name="T420_4" style:family="text">
      <style:text-properties style:font-name="Arial" fo:font-size="12pt" style:font-name-asian="Arial" style:font-size-asian="12pt" style:font-name-complex="Arial" style:font-size-complex="12pt"/>
    </style:style>
    <style:style style:name="T420_5" style:family="text">
      <style:text-properties style:font-name="Arial" fo:font-size="12pt" style:font-name-asian="Arial" style:font-size-asian="12pt" style:font-name-complex="Arial" style:font-size-complex="12pt"/>
    </style:style>
    <style:style style:name="T420_6" style:family="text">
      <style:text-properties style:font-name="Arial" fo:font-size="12pt" style:font-name-asian="Arial" style:font-size-asian="12pt" style:font-name-complex="Arial" style:font-size-complex="12pt"/>
    </style:style>
    <style:style style:name="T420_7" style:family="text">
      <style:text-properties style:font-name="Arial" fo:font-size="12pt" style:font-name-asian="Arial" style:font-size-asian="12pt" style:font-name-complex="Arial" style:font-size-complex="12pt"/>
    </style:style>
    <style:style style:name="T420_8" style:family="text">
      <style:text-properties style:font-name="Arial" fo:font-size="12pt" style:font-name-asian="Arial" style:font-size-asian="12pt" style:font-name-complex="Arial" style:font-size-complex="12pt"/>
    </style:style>
    <style:style style:name="T420_9" style:family="text">
      <style:text-properties style:font-name="Arial" fo:font-size="12pt" style:font-name-asian="Arial" style:font-size-asian="12pt" style:font-name-complex="Arial" style:font-size-complex="12pt"/>
    </style:style>
    <style:style style:name="T420_10" style:family="text">
      <style:text-properties style:font-name="Arial" fo:font-size="12pt" style:font-name-asian="Arial" style:font-size-asian="12pt" style:font-name-complex="Arial" style:font-size-complex="12pt"/>
    </style:style>
    <style:style style:name="T420_11" style:family="text">
      <style:text-properties style:font-name="Arial" fo:font-size="12pt" style:font-name-asian="Arial" style:font-size-asian="12pt" style:font-name-complex="Arial" style:font-size-complex="12pt"/>
    </style:style>
    <style:style style:name="T420_12" style:family="text">
      <style:text-properties style:font-name="Arial" fo:font-size="12pt" style:font-name-asian="Arial" style:font-size-asian="12pt" style:font-name-complex="Arial" style:font-size-complex="12pt"/>
    </style:style>
    <style:style style:name="T420_13" style:family="text">
      <style:text-properties style:font-name="Arial" fo:font-size="12pt" style:font-name-asian="Arial" style:font-size-asian="12pt" style:font-name-complex="Arial" style:font-size-complex="12pt"/>
    </style:style>
    <style:style style:name="T420_14" style:family="text">
      <style:text-properties style:font-name="Arial" fo:font-size="12pt" style:font-name-asian="Arial" style:font-size-asian="12pt" style:font-name-complex="Arial" style:font-size-complex="12pt"/>
    </style:style>
    <style:style style:name="T420_15" style:family="text">
      <style:text-properties style:font-name="Arial" fo:font-size="12pt" style:font-name-asian="Arial" style:font-size-asian="12pt" style:font-name-complex="Arial" style:font-size-complex="12pt"/>
    </style:style>
    <style:style style:name="T420_16" style:family="text">
      <style:text-properties style:font-name="Arial" fo:font-size="12pt" style:font-name-asian="Arial" style:font-size-asian="12pt" style:font-name-complex="Arial" style:font-size-complex="12pt"/>
    </style:style>
    <style:style style:name="T420_17" style:family="text">
      <style:text-properties style:font-name="Arial" fo:font-size="12pt" style:font-name-asian="Arial" style:font-size-asian="12pt" style:font-name-complex="Arial" style:font-size-complex="12pt"/>
    </style:style>
    <style:style style:name="T420_18" style:family="text">
      <style:text-properties style:font-name="Arial" fo:font-size="12pt" style:font-name-asian="Arial" style:font-size-asian="12pt" style:font-name-complex="Arial" style:font-size-complex="12pt"/>
    </style:style>
    <style:style style:name="T420_19" style:family="text">
      <style:text-properties style:font-name="Arial" fo:font-size="12pt" style:font-name-asian="Arial" style:font-size-asian="12pt" style:font-name-complex="Arial" style:font-size-complex="12pt"/>
    </style:style>
    <style:style style:name="T420_20" style:family="text">
      <style:text-properties style:font-name="Arial" fo:font-size="12pt" style:font-name-asian="Arial" style:font-size-asian="12pt" style:font-name-complex="Arial" style:font-size-complex="12pt"/>
    </style:style>
    <style:style style:name="T420_21" style:family="text">
      <style:text-properties style:font-name="Arial" fo:font-size="12pt" style:font-name-asian="Arial" style:font-size-asian="12pt" style:font-name-complex="Arial" style:font-size-complex="12pt"/>
    </style:style>
    <style:style style:name="T420_22" style:family="text">
      <style:text-properties style:font-name="Arial" fo:font-size="12pt" style:font-name-asian="Arial" style:font-size-asian="12pt" style:font-name-complex="Arial" style:font-size-complex="12pt"/>
    </style:style>
    <style:style style:name="T420_23" style:family="text">
      <style:text-properties style:font-name="Arial" fo:font-size="12pt" style:font-name-asian="Arial" style:font-size-asian="12pt" style:font-name-complex="Arial" style:font-size-complex="12pt"/>
    </style:style>
    <style:style style:name="T420_24" style:family="text">
      <style:text-properties style:font-name="Arial" fo:font-size="12pt" style:font-name-asian="Arial" style:font-size-asian="12pt" style:font-name-complex="Arial" style:font-size-complex="12pt"/>
    </style:style>
    <style:style style:name="T420_25" style:family="text">
      <style:text-properties style:font-name="Arial" fo:font-size="12pt" style:font-name-asian="Arial" style:font-size-asian="12pt" style:font-name-complex="Arial" style:font-size-complex="12pt"/>
    </style:style>
    <style:style style:name="T420_26" style:family="text">
      <style:text-properties style:font-name="Arial" fo:font-size="12pt" style:font-name-asian="Arial" style:font-size-asian="12pt" style:font-name-complex="Arial" style:font-size-complex="12pt"/>
    </style:style>
    <style:style style:name="T420_27" style:family="text">
      <style:text-properties style:font-name="Arial" fo:font-size="12pt" style:font-name-asian="Arial" style:font-size-asian="12pt" style:font-name-complex="Arial" style:font-size-complex="12pt"/>
    </style:style>
    <style:style style:name="T420_28" style:family="text">
      <style:text-properties style:font-name="Arial" fo:font-size="12pt" style:font-name-asian="Arial" style:font-size-asian="12pt" style:font-name-complex="Arial" style:font-size-complex="12pt"/>
    </style:style>
    <style:style style:name="T420_29" style:family="text">
      <style:text-properties style:font-name="Arial" fo:font-size="12pt" style:font-name-asian="Arial" style:font-size-asian="12pt" style:font-name-complex="Arial" style:font-size-complex="12pt"/>
    </style:style>
    <style:style style:name="T420_30" style:family="text">
      <style:text-properties style:font-name="Arial" fo:font-size="12pt" style:font-name-asian="Arial" style:font-size-asian="12pt" style:font-name-complex="Arial" style:font-size-complex="12pt"/>
    </style:style>
    <style:style style:name="T420_31" style:family="text">
      <style:text-properties style:font-name="Arial" fo:font-size="12pt" style:font-name-asian="Arial" style:font-size-asian="12pt" style:font-name-complex="Arial" style:font-size-complex="12pt"/>
    </style:style>
    <style:style style:name="T420_32" style:family="text">
      <style:text-properties style:font-name="Arial" fo:font-size="12pt" style:font-name-asian="Arial" style:font-size-asian="12pt" style:font-name-complex="Arial" style:font-size-complex="12pt"/>
    </style:style>
    <style:style style:name="T420_33" style:family="text">
      <style:text-properties style:font-name="Arial" fo:font-size="12pt" style:font-name-asian="Arial" style:font-size-asian="12pt" style:font-name-complex="Arial" style:font-size-complex="12pt"/>
    </style:style>
    <style:style style:name="T420_34" style:family="text">
      <style:text-properties style:font-name="Arial" fo:font-size="12pt" style:font-name-asian="Arial" style:font-size-asian="12pt" style:font-name-complex="Arial" style:font-size-complex="12pt"/>
    </style:style>
    <style:style style:name="T420_35" style:family="text">
      <style:text-properties style:font-name="Arial" fo:font-size="12pt" style:font-name-asian="Arial" style:font-size-asian="12pt" style:font-name-complex="Arial" style:font-size-complex="12pt"/>
    </style:style>
    <style:style style:name="T420_36" style:family="text">
      <style:text-properties style:font-name="Arial" fo:font-size="12pt" style:font-name-asian="Arial" style:font-size-asian="12pt" style:font-name-complex="Arial" style:font-size-complex="12pt"/>
    </style:style>
    <style:style style:name="T420_37" style:family="text">
      <style:text-properties style:font-name="Arial" fo:font-size="12pt" style:font-name-asian="Arial" style:font-size-asian="12pt" style:font-name-complex="Arial" style:font-size-complex="12pt"/>
    </style:style>
    <style:style style:name="T420_38" style:family="text">
      <style:text-properties style:font-name="Arial" fo:font-size="12pt" style:font-name-asian="Arial" style:font-size-asian="12pt" style:font-name-complex="Arial" style:font-size-complex="12pt"/>
    </style:style>
    <style:style style:name="T420_39" style:family="text">
      <style:text-properties style:font-name="Arial" fo:font-size="12pt" style:font-name-asian="Arial" style:font-size-asian="12pt" style:font-name-complex="Arial" style:font-size-complex="12pt"/>
    </style:style>
    <style:style style:name="T420_40" style:family="text">
      <style:text-properties style:font-name="Arial" fo:font-size="12pt" style:font-name-asian="Arial" style:font-size-asian="12pt" style:font-name-complex="Arial" style:font-size-complex="12pt"/>
    </style:style>
    <style:style style:name="T420_41" style:family="text">
      <style:text-properties style:font-name="Arial" fo:font-size="12pt" style:font-name-asian="Arial" style:font-size-asian="12pt" style:font-name-complex="Arial" style:font-size-complex="12pt"/>
    </style:style>
    <style:style style:name="T420_42" style:family="text">
      <style:text-properties style:font-name="Arial" fo:font-size="12pt" style:font-name-asian="Arial" style:font-size-asian="12pt" style:font-name-complex="Arial" style:font-size-complex="12pt"/>
    </style:style>
    <style:style style:name="T420_43" style:family="text">
      <style:text-properties style:font-name="Arial" fo:font-size="12pt" style:font-name-asian="Arial" style:font-size-asian="12pt" style:font-name-complex="Arial" style:font-size-complex="12pt"/>
    </style:style>
    <style:style style:name="T420_44" style:family="text">
      <style:text-properties style:font-name="Arial" fo:font-size="12pt" style:font-name-asian="Arial" style:font-size-asian="12pt" style:font-name-complex="Arial" style:font-size-complex="12pt"/>
    </style:style>
    <style:style style:name="T420_45" style:family="text">
      <style:text-properties style:font-name="Arial" fo:font-size="12pt" style:font-name-asian="Arial" style:font-size-asian="12pt" style:font-name-complex="Arial" style:font-size-complex="12pt"/>
    </style:style>
    <style:style style:name="T420_46" style:family="text">
      <style:text-properties style:font-name="Arial" fo:font-size="12pt" style:font-name-asian="Arial" style:font-size-asian="12pt" style:font-name-complex="Arial" style:font-size-complex="12pt"/>
    </style:style>
    <style:style style:name="T420_47" style:family="text">
      <style:text-properties style:font-name="Arial" fo:font-size="12pt" style:font-name-asian="Arial" style:font-size-asian="12pt" style:font-name-complex="Arial" style:font-size-complex="12pt"/>
    </style:style>
    <style:style style:name="T420_48" style:family="text">
      <style:text-properties style:font-name="Arial" fo:font-size="12pt" style:font-name-asian="Arial" style:font-size-asian="12pt" style:font-name-complex="Arial" style:font-size-complex="12pt"/>
    </style:style>
    <style:style style:name="T420_49" style:family="text">
      <style:text-properties style:font-name="Arial" fo:font-size="12pt" style:font-name-asian="Arial" style:font-size-asian="12pt" style:font-name-complex="Arial" style:font-size-complex="12pt"/>
    </style:style>
    <style:style style:name="T420_50" style:family="text">
      <style:text-properties style:font-name="Arial" fo:font-size="12pt" style:font-name-asian="Arial" style:font-size-asian="12pt" style:font-name-complex="Arial" style:font-size-complex="12pt"/>
    </style:style>
    <style:style style:name="T420_51" style:family="text">
      <style:text-properties style:font-name="Arial" fo:font-size="12pt" style:font-name-asian="Arial" style:font-size-asian="12pt" style:font-name-complex="Arial" style:font-size-complex="12pt"/>
    </style:style>
    <style:style style:name="T420_52" style:family="text">
      <style:text-properties style:font-name="Arial" fo:font-size="12pt" style:font-name-asian="Arial" style:font-size-asian="12pt" style:font-name-complex="Arial" style:font-size-complex="12pt"/>
    </style:style>
    <style:style style:name="T420_53" style:family="text">
      <style:text-properties style:font-name="Arial" fo:font-size="12pt" style:font-name-asian="Arial" style:font-size-asian="12pt" style:font-name-complex="Arial" style:font-size-complex="12pt"/>
    </style:style>
    <style:style style:name="T420_54" style:family="text">
      <style:text-properties style:font-name="Arial" fo:font-size="12pt" style:font-name-asian="Arial" style:font-size-asian="12pt" style:font-name-complex="Arial" style:font-size-complex="12pt"/>
    </style:style>
    <style:style style:name="T420_55" style:family="text">
      <style:text-properties style:font-name="Arial" fo:font-size="12pt" style:font-name-asian="Arial" style:font-size-asian="12pt" style:font-name-complex="Arial" style:font-size-complex="12pt"/>
    </style:style>
    <style:style style:name="T420_56" style:family="text">
      <style:text-properties style:font-name="Arial" fo:font-size="12pt" style:font-name-asian="Arial" style:font-size-asian="12pt" style:font-name-complex="Arial" style:font-size-complex="12pt"/>
    </style:style>
    <style:style style:name="T420_57" style:family="text">
      <style:text-properties style:font-name="Arial" fo:font-size="12pt" style:font-name-asian="Arial" style:font-size-asian="12pt" style:font-name-complex="Arial" style:font-size-complex="12pt"/>
    </style:style>
    <style:style style:name="T420_58" style:family="text">
      <style:text-properties style:font-name="Arial" fo:font-size="12pt" style:font-name-asian="Arial" style:font-size-asian="12pt" style:font-name-complex="Arial" style:font-size-complex="12pt"/>
    </style:style>
    <style:style style:name="T420_59" style:family="text">
      <style:text-properties style:font-name="Arial" fo:font-size="12pt" style:font-name-asian="Arial" style:font-size-asian="12pt" style:font-name-complex="Arial" style:font-size-complex="12pt"/>
    </style:style>
    <style:style style:name="T420_60" style:family="text">
      <style:text-properties style:font-name="Arial" fo:font-size="12pt" style:font-name-asian="Arial" style:font-size-asian="12pt" style:font-name-complex="Arial" style:font-size-complex="12pt"/>
    </style:style>
    <style:style style:name="T420_61" style:family="text">
      <style:text-properties style:font-name="Arial" fo:font-size="12pt" style:font-name-asian="Arial" style:font-size-asian="12pt" style:font-name-complex="Arial" style:font-size-complex="12pt"/>
    </style:style>
    <style:style style:name="T420_62" style:family="text">
      <style:text-properties style:font-name="Arial" fo:font-size="12pt" style:font-name-asian="Arial" style:font-size-asian="12pt" style:font-name-complex="Arial" style:font-size-complex="12pt"/>
    </style:style>
    <style:style style:name="T420_63" style:family="text">
      <style:text-properties style:font-name="Arial" fo:font-size="12pt" style:font-name-asian="Arial" style:font-size-asian="12pt" style:font-name-complex="Arial" style:font-size-complex="12pt"/>
    </style:style>
    <style:style style:name="T420_64" style:family="text">
      <style:text-properties style:font-name="Arial" fo:font-size="12pt" style:font-name-asian="Arial" style:font-size-asian="12pt" style:font-name-complex="Arial" style:font-size-complex="12pt"/>
    </style:style>
    <style:style style:name="T420_65" style:family="text">
      <style:text-properties style:font-name="Arial" fo:font-size="12pt" style:font-name-asian="Arial" style:font-size-asian="12pt" style:font-name-complex="Arial" style:font-size-complex="12pt"/>
    </style:style>
    <style:style style:name="T420_66" style:family="text">
      <style:text-properties style:font-name="Arial" fo:font-size="12pt" style:font-name-asian="Arial" style:font-size-asian="12pt" style:font-name-complex="Arial" style:font-size-complex="12pt"/>
    </style:style>
    <style:style style:name="T420_67" style:family="text">
      <style:text-properties style:font-name="Arial" fo:font-size="12pt" style:font-name-asian="Arial" style:font-size-asian="12pt" style:font-name-complex="Arial" style:font-size-complex="12pt"/>
    </style:style>
    <style:style style:name="T420_68" style:family="text">
      <style:text-properties style:font-name="Arial" fo:font-size="12pt" style:font-name-asian="Arial" style:font-size-asian="12pt" style:font-name-complex="Arial" style:font-size-complex="12pt"/>
    </style:style>
    <style:style style:name="T420_69" style:family="text">
      <style:text-properties style:font-name="Arial" fo:font-size="12pt" style:font-name-asian="Arial" style:font-size-asian="12pt" style:font-name-complex="Arial" style:font-size-complex="12pt"/>
    </style:style>
    <style:style style:name="T420_70" style:family="text">
      <style:text-properties style:font-name="Arial" fo:font-size="12pt" style:font-name-asian="Arial" style:font-size-asian="12pt" style:font-name-complex="Arial" style:font-size-complex="12pt"/>
    </style:style>
    <style:style style:name="T420_71" style:family="text">
      <style:text-properties style:font-name="Arial" fo:font-size="12pt" style:font-name-asian="Arial" style:font-size-asian="12pt" style:font-name-complex="Arial" style:font-size-complex="12pt"/>
    </style:style>
    <style:style style:name="T420_72" style:family="text">
      <style:text-properties style:font-name="Arial" fo:font-size="12pt" style:font-name-asian="Arial" style:font-size-asian="12pt" style:font-name-complex="Arial" style:font-size-complex="12pt"/>
    </style:style>
    <style:style style:name="T420_73" style:family="text">
      <style:text-properties style:font-name="Arial" fo:font-size="12pt" style:font-name-asian="Arial" style:font-size-asian="12pt" style:font-name-complex="Arial" style:font-size-complex="12pt"/>
    </style:style>
    <style:style style:name="T420_74" style:family="text">
      <style:text-properties style:font-name="Arial" fo:font-size="12pt" style:font-name-asian="Arial" style:font-size-asian="12pt" style:font-name-complex="Arial" style:font-size-complex="12pt"/>
    </style:style>
    <style:style style:name="T420_75" style:family="text">
      <style:text-properties style:font-name="Arial" fo:font-size="12pt" style:font-name-asian="Arial" style:font-size-asian="12pt" style:font-name-complex="Arial" style:font-size-complex="12pt"/>
    </style:style>
    <style:style style:name="T420_76" style:family="text">
      <style:text-properties style:font-name="Arial" fo:font-size="12pt" style:font-name-asian="Arial" style:font-size-asian="12pt" style:font-name-complex="Arial" style:font-size-complex="12pt"/>
    </style:style>
    <style:style style:name="T420_77" style:family="text">
      <style:text-properties style:font-name="Arial" fo:font-size="12pt" style:font-name-asian="Arial" style:font-size-asian="12pt" style:font-name-complex="Arial" style:font-size-complex="12pt"/>
    </style:style>
    <style:style style:name="T420_78" style:family="text">
      <style:text-properties style:font-name="Arial" fo:font-size="12pt" style:font-name-asian="Arial" style:font-size-asian="12pt" style:font-name-complex="Arial" style:font-size-complex="12pt"/>
    </style:style>
    <style:style style:name="T420_79" style:family="text">
      <style:text-properties style:font-name="Arial" fo:font-size="12pt" style:font-name-asian="Arial" style:font-size-asian="12pt" style:font-name-complex="Arial" style:font-size-complex="12pt"/>
    </style:style>
    <style:style style:name="T420_80" style:family="text">
      <style:text-properties style:font-name="Arial" fo:font-size="12pt" style:font-name-asian="Arial" style:font-size-asian="12pt" style:font-name-complex="Arial" style:font-size-complex="12pt"/>
    </style:style>
    <style:style style:name="T420_81" style:family="text">
      <style:text-properties style:font-name="Arial" fo:font-size="12pt" style:font-name-asian="Arial" style:font-size-asian="12pt" style:font-name-complex="Arial" style:font-size-complex="12pt"/>
    </style:style>
    <style:style style:name="T420_82" style:family="text">
      <style:text-properties style:font-name="Arial" fo:font-size="12pt" style:font-name-asian="Arial" style:font-size-asian="12pt" style:font-name-complex="Arial" style:font-size-complex="12pt"/>
    </style:style>
    <style:style style:name="T420_83" style:family="text">
      <style:text-properties style:font-name="Arial" fo:font-size="12pt" style:font-name-asian="Arial" style:font-size-asian="12pt" style:font-name-complex="Arial" style:font-size-complex="12pt"/>
    </style:style>
    <style:style style:name="T420_84" style:family="text">
      <style:text-properties style:font-name="Arial" fo:font-size="12pt" style:font-name-asian="Arial" style:font-size-asian="12pt" style:font-name-complex="Arial" style:font-size-complex="12pt"/>
    </style:style>
    <style:style style:name="T420_85" style:family="text">
      <style:text-properties style:font-name="Arial" fo:font-size="12pt" style:font-name-asian="Arial" style:font-size-asian="12pt" style:font-name-complex="Arial" style:font-size-complex="12pt"/>
    </style:style>
    <style:style style:name="T420_86" style:family="text">
      <style:text-properties style:font-name="Arial" fo:font-size="12pt" style:font-name-asian="Arial" style:font-size-asian="12pt" style:font-name-complex="Arial" style:font-size-complex="12pt"/>
    </style:style>
    <style:style style:name="T420_87" style:family="text">
      <style:text-properties style:font-name="Arial" fo:font-size="12pt" style:font-name-asian="Arial" style:font-size-asian="12pt" style:font-name-complex="Arial" style:font-size-complex="12pt"/>
    </style:style>
    <style:style style:name="T420_88" style:family="text">
      <style:text-properties style:font-name="Arial" fo:font-size="12pt" style:font-name-asian="Arial" style:font-size-asian="12pt" style:font-name-complex="Arial" style:font-size-complex="12pt"/>
    </style:style>
    <style:style style:name="T420_89" style:family="text">
      <style:text-properties style:font-name="Arial" fo:font-size="12pt" style:font-name-asian="Arial" style:font-size-asian="12pt" style:font-name-complex="Arial" style:font-size-complex="12pt"/>
    </style:style>
    <style:style style:name="T420_90" style:family="text">
      <style:text-properties style:font-name="Arial" fo:font-size="12pt" style:font-name-asian="Arial" style:font-size-asian="12pt" style:font-name-complex="Arial" style:font-size-complex="12pt"/>
    </style:style>
    <style:style style:name="P421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422" style:family="paragraph" style:parent-style-name="Normal">
      <style:paragraph-properties fo:text-align="justify"/>
    </style:style>
    <style:style style:name="T422_1" style:family="text">
      <style:text-properties style:font-name="Arial" fo:font-size="12pt" style:font-name-asian="Arial" style:font-size-asian="12pt" style:font-name-complex="Arial" style:font-size-complex="12pt"/>
    </style:style>
    <style:style style:name="T422_2" style:family="text">
      <style:text-properties style:font-name="Arial" fo:font-size="12pt" style:font-name-asian="Arial" style:font-size-asian="12pt" style:font-name-complex="Arial" style:font-size-complex="12pt"/>
    </style:style>
    <style:style style:name="T422_3" style:family="text">
      <style:text-properties style:font-name="Arial" fo:font-size="12pt" style:font-name-asian="Arial" style:font-size-asian="12pt" style:font-name-complex="Arial" style:font-size-complex="12pt"/>
    </style:style>
    <style:style style:name="T422_4" style:family="text">
      <style:text-properties style:font-name="Arial" fo:font-size="12pt" style:font-name-asian="Arial" style:font-size-asian="12pt" style:font-name-complex="Arial" style:font-size-complex="12pt"/>
    </style:style>
    <style:style style:name="T422_5" style:family="text">
      <style:text-properties style:font-name="Arial" fo:font-size="12pt" style:font-name-asian="Arial" style:font-size-asian="12pt" style:font-name-complex="Arial" style:font-size-complex="12pt"/>
    </style:style>
    <style:style style:name="T422_6" style:family="text">
      <style:text-properties style:font-name="Arial" fo:font-size="12pt" style:font-name-asian="Arial" style:font-size-asian="12pt" style:font-name-complex="Arial" style:font-size-complex="12pt"/>
    </style:style>
    <style:style style:name="T422_7" style:family="text">
      <style:text-properties style:font-name="Arial" fo:font-size="12pt" style:font-name-asian="Arial" style:font-size-asian="12pt" style:font-name-complex="Arial" style:font-size-complex="12pt"/>
    </style:style>
    <style:style style:name="T422_8" style:family="text">
      <style:text-properties style:font-name="Arial" fo:font-size="12pt" style:font-name-asian="Arial" style:font-size-asian="12pt" style:font-name-complex="Arial" style:font-size-complex="12pt"/>
    </style:style>
    <style:style style:name="T422_9" style:family="text">
      <style:text-properties style:font-name="Arial" fo:font-size="12pt" style:font-name-asian="Arial" style:font-size-asian="12pt" style:font-name-complex="Arial" style:font-size-complex="12pt"/>
    </style:style>
    <style:style style:name="T422_10" style:family="text">
      <style:text-properties style:font-name="Arial" fo:font-size="12pt" style:font-name-asian="Arial" style:font-size-asian="12pt" style:font-name-complex="Arial" style:font-size-complex="12pt"/>
    </style:style>
    <style:style style:name="T422_11" style:family="text">
      <style:text-properties style:font-name="Arial" fo:font-size="12pt" style:font-name-asian="Arial" style:font-size-asian="12pt" style:font-name-complex="Arial" style:font-size-complex="12pt"/>
    </style:style>
    <style:style style:name="T422_12" style:family="text">
      <style:text-properties style:font-name="Arial" fo:font-size="12pt" style:font-name-asian="Arial" style:font-size-asian="12pt" style:font-name-complex="Arial" style:font-size-complex="12pt"/>
    </style:style>
    <style:style style:name="T422_13" style:family="text">
      <style:text-properties style:font-name="Arial" fo:font-size="12pt" style:font-name-asian="Arial" style:font-size-asian="12pt" style:font-name-complex="Arial" style:font-size-complex="12pt"/>
    </style:style>
    <style:style style:name="T422_14" style:family="text">
      <style:text-properties style:font-name="Arial" fo:font-size="12pt" style:font-name-asian="Arial" style:font-size-asian="12pt" style:font-name-complex="Arial" style:font-size-complex="12pt"/>
    </style:style>
    <style:style style:name="T422_15" style:family="text">
      <style:text-properties style:font-name="Arial" fo:font-size="12pt" style:font-name-asian="Arial" style:font-size-asian="12pt" style:font-name-complex="Arial" style:font-size-complex="12pt"/>
    </style:style>
    <style:style style:name="T422_16" style:family="text">
      <style:text-properties style:font-name="Arial" fo:font-size="12pt" style:font-name-asian="Arial" style:font-size-asian="12pt" style:font-name-complex="Arial" style:font-size-complex="12pt"/>
    </style:style>
    <style:style style:name="T422_17" style:family="text">
      <style:text-properties style:text-position="sub 58%" style:font-name="Arial" fo:font-size="12pt" style:font-name-asian="Arial" style:font-size-asian="12pt" style:font-name-complex="Arial" style:font-size-complex="12pt"/>
    </style:style>
    <style:style style:name="T422_18" style:family="text">
      <style:text-properties style:font-name="Arial" fo:font-size="12pt" style:font-name-asian="Arial" style:font-size-asian="12pt" style:font-name-complex="Arial" style:font-size-complex="12pt"/>
    </style:style>
    <style:style style:name="T422_19" style:family="text">
      <style:text-properties style:font-name="Arial" fo:font-size="12pt" style:font-name-asian="Arial" style:font-size-asian="12pt" style:font-name-complex="Arial" style:font-size-complex="12pt"/>
    </style:style>
    <style:style style:name="T422_20" style:family="text">
      <style:text-properties style:font-name="Arial" fo:font-size="12pt" style:font-name-asian="Arial" style:font-size-asian="12pt" style:font-name-complex="Arial" style:font-size-complex="12pt"/>
    </style:style>
    <style:style style:name="T422_21" style:family="text">
      <style:text-properties style:font-name="Arial" fo:font-size="12pt" style:font-name-asian="Arial" style:font-size-asian="12pt" style:font-name-complex="Arial" style:font-size-complex="12pt"/>
    </style:style>
    <style:style style:name="T422_22" style:family="text">
      <style:text-properties style:font-name="Arial" fo:font-size="12pt" style:font-name-asian="Arial" style:font-size-asian="12pt" style:font-name-complex="Arial" style:font-size-complex="12pt"/>
    </style:style>
    <style:style style:name="T422_23" style:family="text">
      <style:text-properties style:font-name="Arial" fo:font-size="12pt" style:font-name-asian="Arial" style:font-size-asian="12pt" style:font-name-complex="Arial" style:font-size-complex="12pt"/>
    </style:style>
    <style:style style:name="T422_24" style:family="text">
      <style:text-properties style:font-name="Arial" fo:font-size="12pt" style:font-name-asian="Arial" style:font-size-asian="12pt" style:font-name-complex="Arial" style:font-size-complex="12pt"/>
    </style:style>
    <style:style style:name="T422_25" style:family="text">
      <style:text-properties style:font-name="Arial" fo:font-size="12pt" style:font-name-asian="Arial" style:font-size-asian="12pt" style:font-name-complex="Arial" style:font-size-complex="12pt"/>
    </style:style>
    <style:style style:name="T422_26" style:family="text">
      <style:text-properties style:font-name="Arial" fo:font-size="12pt" style:font-name-asian="Arial" style:font-size-asian="12pt" style:font-name-complex="Arial" style:font-size-complex="12pt"/>
    </style:style>
    <style:style style:name="T422_27" style:family="text">
      <style:text-properties style:font-name="Arial" fo:font-size="12pt" style:font-name-asian="Arial" style:font-size-asian="12pt" style:font-name-complex="Arial" style:font-size-complex="12pt"/>
    </style:style>
    <style:style style:name="T422_28" style:family="text">
      <style:text-properties style:font-name="Arial" fo:font-size="12pt" style:font-name-asian="Arial" style:font-size-asian="12pt" style:font-name-complex="Arial" style:font-size-complex="12pt"/>
    </style:style>
    <style:style style:name="T422_29" style:family="text">
      <style:text-properties style:text-position="sub 58%" style:font-name="Arial" fo:font-size="12pt" style:font-name-asian="Arial" style:font-size-asian="12pt" style:font-name-complex="Arial" style:font-size-complex="12pt"/>
    </style:style>
    <style:style style:name="T422_30" style:family="text">
      <style:text-properties style:font-name="Arial" fo:font-size="12pt" style:font-name-asian="Arial" style:font-size-asian="12pt" style:font-name-complex="Arial" style:font-size-complex="12pt"/>
    </style:style>
    <style:style style:name="T422_31" style:family="text">
      <style:text-properties style:font-name="Arial" fo:font-size="12pt" style:font-name-asian="Arial" style:font-size-asian="12pt" style:font-name-complex="Arial" style:font-size-complex="12pt"/>
    </style:style>
    <style:style style:name="T422_32" style:family="text">
      <style:text-properties style:font-name="Arial" fo:font-size="12pt" style:font-name-asian="Arial" style:font-size-asian="12pt" style:font-name-complex="Arial" style:font-size-complex="12pt"/>
    </style:style>
    <style:style style:name="T422_33" style:family="text">
      <style:text-properties style:font-name="Arial" fo:font-size="12pt" style:font-name-asian="Arial" style:font-size-asian="12pt" style:font-name-complex="Arial" style:font-size-complex="12pt"/>
    </style:style>
    <style:style style:name="T422_34" style:family="text">
      <style:text-properties style:font-name="Arial" fo:font-size="12pt" style:font-name-asian="Arial" style:font-size-asian="12pt" style:font-name-complex="Arial" style:font-size-complex="12pt"/>
    </style:style>
    <style:style style:name="T422_35" style:family="text">
      <style:text-properties style:font-name="Arial" fo:font-size="12pt" style:font-name-asian="Arial" style:font-size-asian="12pt" style:font-name-complex="Arial" style:font-size-complex="12pt"/>
    </style:style>
    <style:style style:name="T422_36" style:family="text">
      <style:text-properties style:font-name="Arial" fo:font-size="12pt" style:font-name-asian="Arial" style:font-size-asian="12pt" style:font-name-complex="Arial" style:font-size-complex="12pt"/>
    </style:style>
    <style:style style:name="T422_37" style:family="text">
      <style:text-properties style:font-name="Arial" fo:font-size="12pt" style:font-name-asian="Arial" style:font-size-asian="12pt" style:font-name-complex="Arial" style:font-size-complex="12pt"/>
    </style:style>
    <style:style style:name="T422_38" style:family="text">
      <style:text-properties style:font-name="Arial" fo:font-size="12pt" style:font-name-asian="Arial" style:font-size-asian="12pt" style:font-name-complex="Arial" style:font-size-complex="12pt"/>
    </style:style>
    <style:style style:name="T422_39" style:family="text">
      <style:text-properties style:font-name="Arial" fo:font-size="12pt" style:font-name-asian="Arial" style:font-size-asian="12pt" style:font-name-complex="Arial" style:font-size-complex="12pt"/>
    </style:style>
    <style:style style:name="T422_40" style:family="text">
      <style:text-properties style:font-name="Arial" fo:font-size="12pt" style:font-name-asian="Arial" style:font-size-asian="12pt" style:font-name-complex="Arial" style:font-size-complex="12pt"/>
    </style:style>
    <style:style style:name="T422_41" style:family="text">
      <style:text-properties style:font-name="Arial" fo:font-size="12pt" style:font-name-asian="Arial" style:font-size-asian="12pt" style:font-name-complex="Arial" style:font-size-complex="12pt"/>
    </style:style>
    <style:style style:name="T422_42" style:family="text">
      <style:text-properties style:font-name="Arial" fo:font-size="12pt" style:font-name-asian="Arial" style:font-size-asian="12pt" style:font-name-complex="Arial" style:font-size-complex="12pt"/>
    </style:style>
    <style:style style:name="T422_43" style:family="text">
      <style:text-properties style:font-name="Arial" fo:font-size="12pt" style:font-name-asian="Arial" style:font-size-asian="12pt" style:font-name-complex="Arial" style:font-size-complex="12pt"/>
    </style:style>
    <style:style style:name="T422_44" style:family="text">
      <style:text-properties style:font-name="Arial" fo:font-size="12pt" style:font-name-asian="Arial" style:font-size-asian="12pt" style:font-name-complex="Arial" style:font-size-complex="12pt"/>
    </style:style>
    <style:style style:name="T422_45" style:family="text">
      <style:text-properties style:font-name="Arial" fo:font-size="12pt" style:font-name-asian="Arial" style:font-size-asian="12pt" style:font-name-complex="Arial" style:font-size-complex="12pt"/>
    </style:style>
    <style:style style:name="T422_46" style:family="text">
      <style:text-properties style:font-name="Arial" fo:font-size="12pt" style:font-name-asian="Arial" style:font-size-asian="12pt" style:font-name-complex="Arial" style:font-size-complex="12pt"/>
    </style:style>
    <style:style style:name="T422_47" style:family="text">
      <style:text-properties style:font-name="Arial" fo:font-size="12pt" style:font-name-asian="Arial" style:font-size-asian="12pt" style:font-name-complex="Arial" style:font-size-complex="12pt"/>
    </style:style>
    <style:style style:name="T422_48" style:family="text">
      <style:text-properties style:font-name="Arial" fo:font-size="12pt" style:font-name-asian="Arial" style:font-size-asian="12pt" style:font-name-complex="Arial" style:font-size-complex="12pt"/>
    </style:style>
    <style:style style:name="T422_49" style:family="text">
      <style:text-properties style:font-name="Arial" fo:font-size="12pt" style:font-name-asian="Arial" style:font-size-asian="12pt" style:font-name-complex="Arial" style:font-size-complex="12pt"/>
    </style:style>
    <style:style style:name="T422_50" style:family="text">
      <style:text-properties style:font-name="Arial" fo:font-size="12pt" style:font-name-asian="Arial" style:font-size-asian="12pt" style:font-name-complex="Arial" style:font-size-complex="12pt"/>
    </style:style>
    <style:style style:name="T422_51" style:family="text">
      <style:text-properties style:font-name="Arial" fo:font-size="12pt" style:font-name-asian="Arial" style:font-size-asian="12pt" style:font-name-complex="Arial" style:font-size-complex="12pt"/>
    </style:style>
    <style:style style:name="T422_52" style:family="text">
      <style:text-properties style:font-name="Arial" fo:font-size="12pt" style:font-name-asian="Arial" style:font-size-asian="12pt" style:font-name-complex="Arial" style:font-size-complex="12pt"/>
    </style:style>
    <style:style style:name="T422_53" style:family="text">
      <style:text-properties style:font-name="Arial" fo:font-size="12pt" style:font-name-asian="Arial" style:font-size-asian="12pt" style:font-name-complex="Arial" style:font-size-complex="12pt"/>
    </style:style>
    <style:style style:name="T422_54" style:family="text">
      <style:text-properties style:font-name="Arial" fo:font-size="12pt" style:font-name-asian="Arial" style:font-size-asian="12pt" style:font-name-complex="Arial" style:font-size-complex="12pt"/>
    </style:style>
    <style:style style:name="T422_55" style:family="text">
      <style:text-properties style:font-name="Arial" fo:font-size="12pt" style:font-name-asian="Arial" style:font-size-asian="12pt" style:font-name-complex="Arial" style:font-size-complex="12pt"/>
    </style:style>
    <style:style style:name="T422_56" style:family="text">
      <style:text-properties style:font-name="Arial" fo:font-size="12pt" style:font-name-asian="Arial" style:font-size-asian="12pt" style:font-name-complex="Arial" style:font-size-complex="12pt"/>
    </style:style>
    <style:style style:name="T422_57" style:family="text">
      <style:text-properties style:font-name="Arial" fo:font-size="12pt" style:font-name-asian="Arial" style:font-size-asian="12pt" style:font-name-complex="Arial" style:font-size-complex="12pt"/>
    </style:style>
    <style:style style:name="T422_58" style:family="text">
      <style:text-properties style:font-name="Arial" fo:font-size="12pt" style:font-name-asian="Arial" style:font-size-asian="12pt" style:font-name-complex="Arial" style:font-size-complex="12pt"/>
    </style:style>
    <style:style style:name="T422_59" style:family="text">
      <style:text-properties style:font-name="Arial" fo:font-size="12pt" style:font-name-asian="Arial" style:font-size-asian="12pt" style:font-name-complex="Arial" style:font-size-complex="12pt"/>
    </style:style>
    <style:style style:name="T422_60" style:family="text">
      <style:text-properties style:font-name="Arial" fo:font-size="12pt" style:font-name-asian="Arial" style:font-size-asian="12pt" style:font-name-complex="Arial" style:font-size-complex="12pt"/>
    </style:style>
    <style:style style:name="T422_61" style:family="text">
      <style:text-properties style:font-name="Arial" fo:font-size="12pt" style:font-name-asian="Arial" style:font-size-asian="12pt" style:font-name-complex="Arial" style:font-size-complex="12pt"/>
    </style:style>
    <style:style style:name="T422_62" style:family="text">
      <style:text-properties style:font-name="Arial" fo:font-size="12pt" style:font-name-asian="游明朝" style:font-size-asian="12pt" style:font-name-complex="Arial" style:font-size-complex="12pt"/>
    </style:style>
    <style:style style:name="T422_63" style:family="text">
      <style:text-properties style:font-name="Arial" fo:font-size="12pt" style:font-name-asian="游明朝" style:font-size-asian="12pt" style:font-name-complex="Arial" style:font-size-complex="12pt"/>
    </style:style>
    <style:style style:name="T422_64" style:family="text">
      <style:text-properties style:font-name="Arial" fo:font-size="12pt" style:font-name-asian="游明朝" style:font-size-asian="12pt" style:font-name-complex="Arial" style:font-size-complex="12pt"/>
    </style:style>
    <style:style style:name="T422_65" style:family="text">
      <style:text-properties style:font-name="Arial" fo:font-size="12pt" style:font-name-asian="Arial" style:font-size-asian="12pt" style:font-name-complex="Arial" style:font-size-complex="12pt"/>
    </style:style>
    <style:style style:name="T422_66" style:family="text">
      <style:text-properties style:font-name="Arial" fo:font-size="12pt" style:font-name-asian="Arial" style:font-size-asian="12pt" style:font-name-complex="Arial" style:font-size-complex="12pt"/>
    </style:style>
    <style:style style:name="T422_67" style:family="text">
      <style:text-properties style:font-name="Arial" fo:font-size="12pt" style:font-name-asian="Arial" style:font-size-asian="12pt" style:font-name-complex="Arial" style:font-size-complex="12pt"/>
    </style:style>
    <style:style style:name="T422_68" style:family="text">
      <style:text-properties style:font-name="Arial" fo:font-size="12pt" style:font-name-asian="Arial" style:font-size-asian="12pt" style:font-name-complex="Arial" style:font-size-complex="12pt"/>
    </style:style>
    <style:style style:name="T422_69" style:family="text">
      <style:text-properties style:font-name="Arial" fo:font-size="12pt" style:font-name-asian="Arial" style:font-size-asian="12pt" style:font-name-complex="Arial" style:font-size-complex="12pt"/>
    </style:style>
    <style:style style:name="T422_70" style:family="text">
      <style:text-properties style:font-name="Arial" fo:font-size="12pt" style:font-name-asian="Arial" style:font-size-asian="12pt" style:font-name-complex="Arial" style:font-size-complex="12pt"/>
    </style:style>
    <style:style style:name="P423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24" style:family="paragraph" style:parent-style-name="Normal"/>
    <style:style style:name="T424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25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6_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6_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6_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6_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6_6" style:family="text" style:parent-style-name="Normal">
      <style:text-properties style:text-position="super 58%" style:font-name="Arial" fo:font-size="12pt" style:font-name-asian="Arial" style:font-size-asian="12pt" style:font-name-complex="Arial" style:font-size-complex="12pt" fo:language="en" fo:country="ZA"/>
    </style:style>
    <style:style style:name="P427" style:family="paragraph" style:parent-style-name="Normal"/>
    <style:style style:name="T427_1" style:family="text"/>
    <style:style style:name="T427_2" style:family="text"/>
    <style:style style:name="T427_3" style:family="text" style:parent-style-name="Internet_20_link"/>
    <style:style style:name="T427_4" style:family="text" style:parent-style-name="Internet_20_link"/>
    <style:style style:name="T427_5" style:family="text" style:parent-style-name="Internet_20_link"/>
    <style:style style:name="T427_6" style:family="text" style:parent-style-name="Internet_20_link"/>
    <style:style style:name="T427_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2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3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4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5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6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7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8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9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0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1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2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3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3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427_13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P428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style:font-name="Arial" fo:font-size="12pt" style:font-name-asian="Arial" style:font-size-asian="12pt" style:font-name-complex="Arial" style:font-size-complex="12pt"/>
    </style:style>
    <style:style style:name="T429_2" style:family="text">
      <style:text-properties style:font-name="Arial" fo:font-size="12pt" style:font-name-asian="Arial" style:font-size-asian="12pt" style:font-name-complex="Arial" style:font-size-complex="12pt"/>
    </style:style>
    <style:style style:name="T429_3" style:family="text">
      <style:text-properties style:font-name="Arial" fo:font-size="12pt" style:font-name-asian="Arial" style:font-size-asian="12pt" style:font-name-complex="Arial" style:font-size-complex="12pt"/>
    </style:style>
    <style:style style:name="T429_4" style:family="text">
      <style:text-properties style:font-name="Arial" fo:font-size="12pt" style:font-name-asian="Arial" style:font-size-asian="12pt" style:font-name-complex="Arial" style:font-size-complex="12pt"/>
    </style:style>
    <style:style style:name="T429_5" style:family="text">
      <style:text-properties style:font-name="Arial" fo:font-size="12pt" style:font-name-asian="Arial" style:font-size-asian="12pt" style:font-name-complex="Arial" style:font-size-complex="12pt"/>
    </style:style>
    <style:style style:name="T429_6" style:family="text">
      <style:text-properties style:font-name="Arial" fo:font-size="12pt" style:font-name-asian="Arial" style:font-size-asian="12pt" style:font-name-complex="Arial" style:font-size-complex="12pt"/>
    </style:style>
    <style:style style:name="T429_7" style:family="text">
      <style:text-properties style:font-name="Arial" fo:font-size="12pt" style:font-name-asian="Arial" style:font-size-asian="12pt" style:font-name-complex="Arial" style:font-size-complex="12pt"/>
    </style:style>
    <style:style style:name="T429_8" style:family="text">
      <style:text-properties style:font-name="Arial" fo:font-size="12pt" style:font-name-asian="Arial" style:font-size-asian="12pt" style:font-name-complex="Arial" style:font-size-complex="12pt"/>
    </style:style>
    <style:style style:name="T429_9" style:family="text">
      <style:text-properties style:font-name="Arial" fo:font-size="12pt" style:font-name-asian="Arial" style:font-size-asian="12pt" style:font-name-complex="Arial" style:font-size-complex="12pt"/>
    </style:style>
    <style:style style:name="T429_10" style:family="text">
      <style:text-properties style:font-name="Arial" fo:font-size="12pt" style:font-name-asian="Arial" style:font-size-asian="12pt" style:font-name-complex="Arial" style:font-size-complex="12pt"/>
    </style:style>
    <style:style style:name="T429_11" style:family="text">
      <style:text-properties style:font-name="Arial" fo:font-size="12pt" style:font-name-asian="Arial" style:font-size-asian="12pt" style:font-name-complex="Arial" style:font-size-complex="12pt"/>
    </style:style>
    <style:style style:name="T429_12" style:family="text">
      <style:text-properties style:font-name="Arial" fo:font-size="12pt" style:font-name-asian="Arial" style:font-size-asian="12pt" style:font-name-complex="Arial" style:font-size-complex="12pt"/>
    </style:style>
    <style:style style:name="T429_13" style:family="text">
      <style:text-properties style:font-name="Arial" fo:font-size="12pt" style:font-name-asian="Arial" style:font-size-asian="12pt" style:font-name-complex="Arial" style:font-size-complex="12pt"/>
    </style:style>
    <style:style style:name="T429_14" style:family="text">
      <style:text-properties style:font-name="Arial" fo:font-size="12pt" style:font-name-asian="Arial" style:font-size-asian="12pt" style:font-name-complex="Arial" style:font-size-complex="12pt"/>
    </style:style>
    <style:style style:name="T429_15" style:family="text">
      <style:text-properties style:font-name="Arial" fo:font-size="12pt" style:font-name-asian="Arial" style:font-size-asian="12pt" style:font-name-complex="Arial" style:font-size-complex="12pt"/>
    </style:style>
    <style:style style:name="T429_16" style:family="text">
      <style:text-properties style:font-name="Arial" fo:font-size="12pt" style:font-name-asian="Arial" style:font-size-asian="12pt" style:font-name-complex="Arial" style:font-size-complex="12pt"/>
    </style:style>
    <style:style style:name="T429_17" style:family="text">
      <style:text-properties style:font-name="Arial" fo:font-size="12pt" style:font-name-asian="Arial" style:font-size-asian="12pt" style:font-name-complex="Arial" style:font-size-complex="12pt"/>
    </style:style>
    <style:style style:name="T429_18" style:family="text">
      <style:text-properties style:font-name="Arial" fo:font-size="12pt" style:font-name-asian="Arial" style:font-size-asian="12pt" style:font-name-complex="Arial" style:font-size-complex="12pt"/>
    </style:style>
    <style:style style:name="T429_19" style:family="text">
      <style:text-properties style:font-name="Arial" fo:font-size="12pt" style:font-name-asian="Arial" style:font-size-asian="12pt" style:font-name-complex="Arial" style:font-size-complex="12pt"/>
    </style:style>
    <style:style style:name="T429_20" style:family="text">
      <style:text-properties style:font-name="Arial" fo:font-size="12pt" style:font-name-asian="Arial" style:font-size-asian="12pt" style:font-name-complex="Arial" style:font-size-complex="12pt"/>
    </style:style>
    <style:style style:name="T429_21" style:family="text">
      <style:text-properties style:font-name="Arial" fo:font-size="12pt" style:font-name-asian="Arial" style:font-size-asian="12pt" style:font-name-complex="Arial" style:font-size-complex="12pt"/>
    </style:style>
    <style:style style:name="T429_22" style:family="text">
      <style:text-properties style:font-name="Arial" fo:font-size="12pt" style:font-name-asian="Arial" style:font-size-asian="12pt" style:font-name-complex="Arial" style:font-size-complex="12pt"/>
    </style:style>
    <style:style style:name="T429_23" style:family="text">
      <style:text-properties style:font-name="Arial" fo:font-size="12pt" style:font-name-asian="Arial" style:font-size-asian="12pt" style:font-name-complex="Arial" style:font-size-complex="12pt"/>
    </style:style>
    <style:style style:name="T429_24" style:family="text">
      <style:text-properties style:font-name="Arial" fo:font-size="12pt" style:font-name-asian="Arial" style:font-size-asian="12pt" style:font-name-complex="Arial" style:font-size-complex="12pt"/>
    </style:style>
    <style:style style:name="T429_25" style:family="text">
      <style:text-properties style:font-name="Arial" fo:font-size="12pt" style:font-name-asian="Arial" style:font-size-asian="12pt" style:font-name-complex="Arial" style:font-size-complex="12pt"/>
    </style:style>
    <style:style style:name="T429_26" style:family="text">
      <style:text-properties style:font-name="Arial" fo:font-size="12pt" style:font-name-asian="Arial" style:font-size-asian="12pt" style:font-name-complex="Arial" style:font-size-complex="12pt"/>
    </style:style>
    <style:style style:name="T429_27" style:family="text">
      <style:text-properties style:font-name="Arial" fo:font-size="12pt" style:font-name-asian="Arial" style:font-size-asian="12pt" style:font-name-complex="Arial" style:font-size-complex="12pt"/>
    </style:style>
    <style:style style:name="T429_28" style:family="text">
      <style:text-properties style:font-name="Segoe UI" fo:font-size="9pt" style:font-size-asian="9pt" style:font-name-complex="Segoe UI" style:font-size-complex="9pt"/>
    </style:style>
    <style:style style:name="T429_29" style:family="text">
      <style:text-properties style:font-name="Arial" fo:font-size="12pt" style:font-name-asian="Arial" style:font-size-asian="12pt" style:font-name-complex="Arial" style:font-size-complex="12pt"/>
    </style:style>
    <style:style style:name="P430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431" style:family="paragraph" style:parent-style-name="Normal"/>
    <style:style style:name="T431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31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32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18" style:family="table">
      <style:table-properties table:align="left" style:width="17.582cm" fo:margin-left="0cm"/>
    </style:style>
    <style:style style:name="Column64" style:family="table-column">
      <style:table-column-properties style:column-width="5.985cm"/>
    </style:style>
    <style:style style:name="Column65" style:family="table-column">
      <style:table-column-properties style:column-width="11.598cm"/>
    </style:style>
    <style:style style:name="Row82" style:family="table-row">
      <style:table-row-properties style:min-row-height="1.284cm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433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434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83" style:family="table-row">
      <style:table-row-properties style:min-row-height="0.529cm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00%" fo:margin-bottom="0cm" fo:margin-right="0.436cm"/>
    </style:style>
    <style:style style:name="T43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436" style:family="paragraph" style:parent-style-name="Normal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 fo:margin-right="0.499cm"/>
    </style:style>
    <style:style style:name="T437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37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37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437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437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437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437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437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T437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/>
    </style:style>
    <style:style style:name="Row84" style:family="table-row">
      <style:table-row-properties style:min-row-height="0.529cm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 fo:margin-right="0.436cm"/>
    </style:style>
    <style:style style:name="T43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439" style:family="paragraph" style:parent-style-name="Normal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9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10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1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1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0_1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85" style:family="table-row">
      <style:table-row-properties style:min-row-height="0.529cm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 fo:margin-right="0.436cm"/>
    </style:style>
    <style:style style:name="T44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442" style:family="paragraph" style:parent-style-name="Normal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 fo:margin-right="0.499cm"/>
    </style:style>
    <style:style style:name="T44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3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3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86" style:family="table-row">
      <style:table-row-properties style:min-row-height="0.529cm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 fo:margin-right="0.436cm"/>
    </style:style>
    <style:style style:name="T44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P445" style:family="paragraph" style:parent-style-name="Normal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 fo:margin-right="0.499cm"/>
    </style:style>
    <style:style style:name="T446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6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46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447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448" style:family="paragraph" style:parent-style-name="Normal"/>
    <style:style style:name="T44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48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49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450" style:family="paragraph" style:parent-style-name="Normal">
      <style:paragraph-properties fo:text-align="justify" fo:margin-left="0.635cm"/>
      <style:text-properties style:font-name="Arial" fo:font-size="12pt" style:font-name-asian="游明朝" style:font-size-asian="12pt" style:font-name-complex="Arial" style:font-size-complex="12pt"/>
    </style:style>
    <style:style style:name="T450_1" style:family="text">
      <style:text-properties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T450_2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0_3" style:family="text">
      <style:text-properties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T450_4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0_5" style:family="text">
      <style:text-properties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T450_6" style:family="text">
      <style:text-properties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T450_7" style:family="text">
      <style:text-properties style:font-name="Arial" fo:font-size="12pt" style:font-name-asian="游明朝" style:font-size-asian="12pt" style:font-name-complex="Arial" style:font-size-complex="12pt"/>
    </style:style>
    <style:style style:name="T450_8" style:family="text">
      <style:text-properties style:font-name="Arial" fo:font-size="12pt" style:font-name-asian="游明朝" style:font-size-asian="12pt" style:font-name-complex="Arial" style:font-size-complex="12pt"/>
    </style:style>
    <style:style style:name="T450_9" style:family="text">
      <style:text-properties style:font-name="Arial" fo:font-size="12pt" style:font-name-asian="游明朝" style:font-size-asian="12pt" style:font-name-complex="Arial" style:font-size-complex="12pt"/>
    </style:style>
    <style:style style:name="T450_10" style:family="text">
      <style:text-properties style:font-name="Arial" fo:font-size="12pt" style:font-name-asian="游明朝" style:font-size-asian="12pt" style:font-name-complex="Arial" style:font-size-complex="12pt"/>
    </style:style>
    <style:style style:name="T450_11" style:family="text">
      <style:text-properties style:font-name="Arial" fo:font-size="12pt" style:font-name-asian="游明朝" style:font-size-asian="12pt" style:font-name-complex="Arial" style:font-size-complex="12pt"/>
    </style:style>
    <style:style style:name="T450_12" style:family="text">
      <style:text-properties style:font-name="Arial" fo:font-size="12pt" style:font-name-asian="游明朝" style:font-size-asian="12pt" style:font-name-complex="Arial" style:font-size-complex="12pt"/>
    </style:style>
    <style:style style:name="T450_13" style:family="text">
      <style:text-properties style:font-name="Arial" fo:font-size="12pt" style:font-name-asian="游明朝" style:font-size-asian="12pt" style:font-name-complex="Arial" style:font-size-complex="12pt"/>
    </style:style>
    <style:style style:name="T450_14" style:family="text">
      <style:text-properties style:font-name="Arial" fo:font-size="12pt" style:font-name-asian="游明朝" style:font-size-asian="12pt" style:font-name-complex="Arial" style:font-size-complex="12pt"/>
    </style:style>
    <style:style style:name="T450_15" style:family="text">
      <style:text-properties style:font-name="Arial" fo:font-size="12pt" style:font-name-asian="游明朝" style:font-size-asian="12pt" style:font-name-complex="Arial" style:font-size-complex="12pt"/>
    </style:style>
    <style:style style:name="T450_16" style:family="text">
      <style:text-properties style:font-name="Arial" fo:font-size="12pt" style:font-name-asian="游明朝" style:font-size-asian="12pt" style:font-name-complex="Arial" style:font-size-complex="12pt"/>
    </style:style>
    <style:style style:name="T450_17" style:family="text">
      <style:text-properties style:font-name="Arial" fo:font-size="12pt" style:font-name-asian="游明朝" style:font-size-asian="12pt" style:font-name-complex="Arial" style:font-size-complex="12pt"/>
    </style:style>
    <style:style style:name="T450_18" style:family="text">
      <style:text-properties style:font-name="Arial" fo:font-size="12pt" style:font-name-asian="游明朝" style:font-size-asian="12pt" style:font-name-complex="Arial" style:font-size-complex="12pt"/>
    </style:style>
    <style:style style:name="T450_19" style:family="text">
      <style:text-properties style:font-name="Arial" fo:font-size="12pt" style:font-name-asian="游明朝" style:font-size-asian="12pt" style:font-name-complex="Arial" style:font-size-complex="12pt"/>
    </style:style>
    <style:style style:name="T450_20" style:family="text">
      <style:text-properties style:font-name="Arial" fo:font-size="12pt" style:font-name-asian="游明朝" style:font-size-asian="12pt" style:font-name-complex="Arial" style:font-size-complex="12pt"/>
    </style:style>
    <style:style style:name="T450_21" style:family="text">
      <style:text-properties style:font-name="Arial" fo:font-size="12pt" style:font-name-asian="游明朝" style:font-size-asian="12pt" style:font-name-complex="Arial" style:font-size-complex="12pt"/>
    </style:style>
    <style:style style:name="T450_22" style:family="text">
      <style:text-properties style:font-name="Arial" fo:font-size="12pt" style:font-name-asian="游明朝" style:font-size-asian="12pt" style:font-name-complex="Arial" style:font-size-complex="12pt"/>
    </style:style>
    <style:style style:name="T450_23" style:family="text">
      <style:text-properties style:font-name="Arial" fo:font-size="12pt" style:font-name-asian="游明朝" style:font-size-asian="12pt" style:font-name-complex="Arial" style:font-size-complex="12pt"/>
    </style:style>
    <style:style style:name="T450_24" style:family="text">
      <style:text-properties style:font-name="Arial" fo:font-size="12pt" style:font-name-asian="游明朝" style:font-size-asian="12pt" style:font-name-complex="Arial" style:font-size-complex="12pt"/>
    </style:style>
    <style:style style:name="T450_25" style:family="text">
      <style:text-properties style:font-name="Arial" fo:font-size="12pt" style:font-name-asian="游明朝" style:font-size-asian="12pt" style:font-name-complex="Arial" style:font-size-complex="12pt"/>
    </style:style>
    <style:style style:name="T450_26" style:family="text">
      <style:text-properties style:font-name="Arial" fo:font-size="12pt" style:font-name-asian="游明朝" style:font-size-asian="12pt" style:font-name-complex="Arial" style:font-size-complex="12pt"/>
    </style:style>
    <style:style style:name="T450_27" style:family="text">
      <style:text-properties style:font-name="Arial" fo:font-size="12pt" style:font-name-asian="游明朝" style:font-size-asian="12pt" style:font-name-complex="Arial" style:font-size-complex="12pt"/>
    </style:style>
    <style:style style:name="P451" style:family="paragraph" style:parent-style-name="Normal">
      <style:paragraph-properties fo:text-align="justify" fo:margin-left="0.635cm"/>
      <style:text-properties style:font-name="Arial" fo:font-size="12pt" style:font-name-asian="游明朝" style:font-size-asian="12pt" style:font-name-complex="Arial" style:font-size-complex="12pt"/>
    </style:style>
    <style:style style:name="P452" style:family="paragraph" style:parent-style-name="Normal">
      <style:paragraph-properties fo:text-align="justify" fo:margin-left="0.635cm"/>
      <style:text-properties style:font-name="Arial" fo:font-size="12pt" style:font-name-asian="游明朝" style:font-size-asian="12pt" style:font-name-complex="Arial" style:font-size-complex="12pt"/>
    </style:style>
    <style:style style:name="T452_1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2_2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2_3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2_4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2_5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2_6" style:family="text">
      <style:text-properties style:font-name="Arial" fo:font-size="12pt" style:font-name-asian="游明朝" style:font-size-asian="12pt" style:font-name-complex="Arial" style:font-size-complex="12pt"/>
    </style:style>
    <style:style style:name="T452_7" style:family="text">
      <style:text-properties style:font-name="Arial" fo:font-size="12pt" style:font-name-asian="游明朝" style:font-size-asian="12pt" style:font-name-complex="Arial" style:font-size-complex="12pt"/>
    </style:style>
    <style:style style:name="T452_8" style:family="text">
      <style:text-properties style:font-name="Arial" fo:font-size="12pt" style:font-name-asian="游明朝" style:font-size-asian="12pt" style:font-name-complex="Arial" style:font-size-complex="12pt"/>
    </style:style>
    <style:style style:name="T452_9" style:family="text">
      <style:text-properties style:font-name="Arial" fo:font-size="12pt" style:font-name-asian="游明朝" style:font-size-asian="12pt" style:font-name-complex="Arial" style:font-size-complex="12pt"/>
    </style:style>
    <style:style style:name="T452_10" style:family="text">
      <style:text-properties style:font-name="Arial" fo:font-size="12pt" style:font-name-asian="游明朝" style:font-size-asian="12pt" style:font-name-complex="Arial" style:font-size-complex="12pt"/>
    </style:style>
    <style:style style:name="T452_11" style:family="text">
      <style:text-properties style:font-name="Arial" fo:font-size="12pt" style:font-name-asian="游明朝" style:font-size-asian="12pt" style:font-name-complex="Arial" style:font-size-complex="12pt"/>
    </style:style>
    <style:style style:name="T452_12" style:family="text">
      <style:text-properties style:font-name="Arial" fo:font-size="12pt" style:font-name-asian="游明朝" style:font-size-asian="12pt" style:font-name-complex="Arial" style:font-size-complex="12pt"/>
    </style:style>
    <style:style style:name="T452_13" style:family="text">
      <style:text-properties style:font-name="Arial" fo:font-size="12pt" style:font-name-asian="游明朝" style:font-size-asian="12pt" style:font-name-complex="Arial" style:font-size-complex="12pt"/>
    </style:style>
    <style:style style:name="T452_14" style:family="text">
      <style:text-properties style:font-name="Arial" fo:font-size="12pt" style:font-name-asian="游明朝" style:font-size-asian="12pt" style:font-name-complex="Arial" style:font-size-complex="12pt"/>
    </style:style>
    <style:style style:name="T452_15" style:family="text">
      <style:text-properties style:font-name="Arial" fo:font-size="12pt" style:font-name-asian="游明朝" style:font-size-asian="12pt" style:font-name-complex="Arial" style:font-size-complex="12pt"/>
    </style:style>
    <style:style style:name="P453" style:family="paragraph" style:parent-style-name="Normal">
      <style:paragraph-properties fo:text-align="justify" fo:margin-left="0.635cm"/>
      <style:text-properties style:font-name="Arial" fo:font-size="12pt" style:font-name-asian="游明朝" style:font-size-asian="12pt" style:font-name-complex="Arial" style:font-size-complex="12pt"/>
    </style:style>
    <style:style style:name="P454" style:family="paragraph" style:parent-style-name="Normal">
      <style:paragraph-properties fo:text-align="justify" fo:margin-left="0.635cm"/>
      <style:text-properties style:font-name="Arial" fo:font-size="12pt" style:font-name-asian="游明朝" style:font-size-asian="12pt" style:font-name-complex="Arial" style:font-size-complex="12pt"/>
    </style:style>
    <style:style style:name="T454_1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4_2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4_3" style:family="text">
      <style:text-properties style:font-name="Arial" fo:font-size="12pt" style:font-name-asian="游明朝" style:font-size-asian="12pt" style:font-name-complex="Arial" style:font-size-complex="12pt" fo:font-weight="bold" style:font-weight-asian="bold"/>
    </style:style>
    <style:style style:name="T454_4" style:family="text">
      <style:text-properties style:font-name="Arial" fo:font-size="12pt" style:font-name-asian="游明朝" style:font-size-asian="12pt" style:font-name-complex="Arial" style:font-size-complex="12pt"/>
    </style:style>
    <style:style style:name="T454_5" style:family="text">
      <style:text-properties style:font-name="Arial" fo:font-size="12pt" style:font-name-asian="游明朝" style:font-size-asian="12pt" style:font-name-complex="Arial" style:font-size-complex="12pt"/>
    </style:style>
    <style:style style:name="T454_6" style:family="text">
      <style:text-properties style:font-name="Arial" fo:font-size="12pt" style:font-name-asian="游明朝" style:font-size-asian="12pt" style:font-name-complex="Arial" style:font-size-complex="12pt"/>
    </style:style>
    <style:style style:name="T454_7" style:family="text">
      <style:text-properties style:font-name="Arial" fo:font-size="12pt" style:font-name-asian="游明朝" style:font-size-asian="12pt" style:font-name-complex="Arial" style:font-size-complex="12pt"/>
    </style:style>
    <style:style style:name="T454_8" style:family="text">
      <style:text-properties style:font-name="Arial" fo:font-size="12pt" style:font-name-asian="游明朝" style:font-size-asian="12pt" style:font-name-complex="Arial" style:font-size-complex="12pt"/>
    </style:style>
    <style:style style:name="T454_9" style:family="text">
      <style:text-properties style:font-name="Arial" fo:font-size="12pt" style:font-name-asian="游明朝" style:font-size-asian="12pt" style:font-name-complex="Arial" style:font-size-complex="12pt"/>
    </style:style>
    <style:style style:name="T454_10" style:family="text">
      <style:text-properties style:font-name="Arial" fo:font-size="12pt" style:font-name-asian="游明朝" style:font-size-asian="12pt" style:font-name-complex="Arial" style:font-size-complex="12pt"/>
    </style:style>
    <style:style style:name="T454_11" style:family="text">
      <style:text-properties style:font-name="Arial" fo:font-size="12pt" style:font-name-asian="游明朝" style:font-size-asian="12pt" style:font-name-complex="Arial" style:font-size-complex="12pt"/>
    </style:style>
    <style:style style:name="T454_12" style:family="text">
      <style:text-properties style:font-name="Arial" fo:font-size="12pt" style:font-name-asian="游明朝" style:font-size-asian="12pt" style:font-name-complex="Arial" style:font-size-complex="12pt"/>
    </style:style>
    <style:style style:name="T454_13" style:family="text">
      <style:text-properties style:font-name="Arial" fo:font-size="12pt" style:font-name-asian="游明朝" style:font-size-asian="12pt" style:font-name-complex="Arial" style:font-size-complex="12pt"/>
    </style:style>
    <style:style style:name="P455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56" style:family="paragraph" style:parent-style-name="Normal"/>
    <style:style style:name="T45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56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56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56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57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58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458_1" style:family="text">
      <style:text-properties style:font-name="Arial" fo:font-size="12pt" style:font-name-asian="Arial" style:font-size-asian="12pt" style:font-name-complex="Arial" style:font-size-complex="12pt"/>
    </style:style>
    <style:style style:name="T458_2" style:family="text">
      <style:text-properties style:font-name="Arial" fo:font-size="12pt" style:font-name-asian="Arial" style:font-size-asian="12pt" style:font-name-complex="Arial" style:font-size-complex="12pt"/>
    </style:style>
    <style:style style:name="T458_3" style:family="text">
      <style:text-properties style:font-name="Arial" fo:font-size="12pt" style:font-name-asian="Arial" style:font-size-asian="12pt" style:font-name-complex="Arial" style:font-size-complex="12pt"/>
    </style:style>
    <style:style style:name="T458_4" style:family="text">
      <style:text-properties style:font-name="Arial" fo:font-size="12pt" style:font-name-asian="Arial" style:font-size-asian="12pt" style:font-name-complex="Arial" style:font-size-complex="12pt"/>
    </style:style>
    <style:style style:name="T458_5" style:family="text">
      <style:text-properties style:font-name="Arial" fo:font-size="12pt" style:font-name-asian="Arial" style:font-size-asian="12pt" style:font-name-complex="Arial" style:font-size-complex="12pt"/>
    </style:style>
    <style:style style:name="P459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459_1" style:family="text">
      <style:text-properties style:font-name="Arial" fo:font-size="12pt" style:font-name-asian="Arial" style:font-size-asian="12pt" style:font-name-complex="Arial" style:font-size-complex="12pt"/>
    </style:style>
    <style:style style:name="T459_2" style:family="text">
      <style:text-properties style:font-name="Arial" fo:font-size="12pt" style:font-name-asian="Arial" style:font-size-asian="12pt" style:font-name-complex="Arial" style:font-size-complex="12pt"/>
    </style:style>
    <style:style style:name="T459_3" style:family="text">
      <style:text-properties style:font-name="Arial" fo:font-size="12pt" style:font-name-asian="Arial" style:font-size-asian="12pt" style:font-name-complex="Arial" style:font-size-complex="12pt"/>
    </style:style>
    <style:style style:name="T459_4" style:family="text">
      <style:text-properties style:font-name="Arial" fo:font-size="12pt" style:font-name-asian="Arial" style:font-size-asian="12pt" style:font-name-complex="Arial" style:font-size-complex="12pt"/>
    </style:style>
    <style:style style:name="T459_5" style:family="text">
      <style:text-properties style:font-name="Arial" fo:font-size="12pt" style:font-name-asian="Arial" style:font-size-asian="12pt" style:font-name-complex="Arial" style:font-size-complex="12pt"/>
    </style:style>
    <style:style style:name="P460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460_1" style:family="text">
      <style:text-properties style:font-name="Arial" fo:font-size="12pt" style:font-name-asian="Arial" style:font-size-asian="12pt" style:font-name-complex="Arial" style:font-size-complex="12pt"/>
    </style:style>
    <style:style style:name="T460_2" style:family="text">
      <style:text-properties style:font-name="Arial" fo:font-size="12pt" style:font-name-asian="Arial" style:font-size-asian="12pt" style:font-name-complex="Arial" style:font-size-complex="12pt"/>
    </style:style>
    <style:style style:name="T460_3" style:family="text">
      <style:text-properties style:font-name="Arial" fo:font-size="12pt" style:font-name-asian="Arial" style:font-size-asian="12pt" style:font-name-complex="Arial" style:font-size-complex="12pt"/>
    </style:style>
    <style:style style:name="P461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461_1" style:family="text">
      <style:text-properties style:font-name="Arial" fo:font-size="12pt" style:font-name-asian="Arial" style:font-size-asian="12pt" style:font-name-complex="Arial" style:font-size-complex="12pt"/>
    </style:style>
    <style:style style:name="P462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462_1" style:family="text">
      <style:text-properties style:font-name="Arial" fo:font-size="12pt" style:font-name-asian="Arial" style:font-size-asian="12pt" style:font-name-complex="Arial" style:font-size-complex="12pt"/>
    </style:style>
    <style:style style:name="T462_2" style:family="text">
      <style:text-properties style:font-name="Arial" fo:font-size="12pt" style:font-name-asian="Arial" style:font-size-asian="12pt" style:font-name-complex="Arial" style:font-size-complex="12pt"/>
    </style:style>
    <style:style style:name="T462_3" style:family="text">
      <style:text-properties style:font-name="Arial" fo:font-size="12pt" style:font-name-asian="Arial" style:font-size-asian="12pt" style:font-name-complex="Arial" style:font-size-complex="12pt"/>
    </style:style>
    <style:style style:name="P463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463_1" style:family="text">
      <style:text-properties style:font-name="Arial" fo:font-size="12pt" style:font-name-asian="Arial" style:font-size-asian="12pt" style:font-name-complex="Arial" style:font-size-complex="12pt"/>
    </style:style>
    <style:style style:name="T463_2" style:family="text">
      <style:text-properties style:font-name="Arial" fo:font-size="12pt" style:font-name-asian="Arial" style:font-size-asian="12pt" style:font-name-complex="Arial" style:font-size-complex="12pt"/>
    </style:style>
    <style:style style:name="T463_3" style:family="text">
      <style:text-properties style:font-name="Arial" fo:font-size="12pt" style:font-name-asian="Arial" style:font-size-asian="12pt" style:font-name-complex="Arial" style:font-size-complex="12pt"/>
    </style:style>
    <style:style style:name="T463_4" style:family="text">
      <style:text-properties style:font-name="Arial" fo:font-size="12pt" style:font-name-asian="Arial" style:font-size-asian="12pt" style:font-name-complex="Arial" style:font-size-complex="12pt"/>
    </style:style>
    <style:style style:name="T463_5" style:family="text">
      <style:text-properties style:font-name="Arial" fo:font-size="12pt" style:font-name-asian="Arial" style:font-size-asian="12pt" style:font-name-complex="Arial" style:font-size-complex="12pt"/>
    </style:style>
    <style:style style:name="P464" style:family="paragraph" style:parent-style-name="List_20_Paragraph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65" style:family="paragraph" style:parent-style-name="List_20_Paragraph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able19" style:family="table">
      <style:table-properties table:align="center" style:width="17.422cm" fo:margin-left="0.088cm"/>
    </style:style>
    <style:style style:name="Column66" style:family="table-column">
      <style:table-column-properties style:column-width="5.002cm"/>
    </style:style>
    <style:style style:name="Column67" style:family="table-column">
      <style:table-column-properties style:column-width="3.736cm"/>
    </style:style>
    <style:style style:name="Column68" style:family="table-column">
      <style:table-column-properties style:column-width="4.75cm"/>
    </style:style>
    <style:style style:name="Column69" style:family="table-column">
      <style:table-column-properties style:column-width="3.933cm"/>
    </style:style>
    <style:style style:name="Row87" style:family="table-row">
      <style:table-row-properties style:min-row-height="0.476cm"/>
    </style:style>
    <style:style style:name="Cell254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6" style:family="paragraph" style:parent-style-name="Normal">
      <style:paragraph-properties fo:line-height="100%" fo:margin-bottom="0cm"/>
    </style:style>
    <style:style style:name="T466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55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7" style:family="paragraph" style:parent-style-name="Normal">
      <style:paragraph-properties fo:line-height="100%" fo:margin-bottom="0cm"/>
    </style:style>
    <style:style style:name="T46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6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67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88" style:family="table-row">
      <style:table-row-properties style:min-row-height="0.476cm"/>
    </style:style>
    <style:style style:name="Cell256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5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69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89" style:family="table-row">
      <style:table-row-properties style:min-row-height="0.476cm"/>
    </style:style>
    <style:style style:name="Cell258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0" style:family="paragraph" style:parent-style-name="Normal">
      <style:paragraph-properties fo:line-height="100%" fo:margin-bottom="0cm"/>
    </style:style>
    <style:style style:name="T47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70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5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1" style:family="paragraph" style:parent-style-name="Normal">
      <style:paragraph-properties fo:line-height="100%" fo:margin-bottom="0cm"/>
    </style:style>
    <style:style style:name="T47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71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60" style:family="table-cell">
      <style:table-cell-properties fo:background-color="#d9e2f3"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472" style:family="paragraph" style:parent-style-name="Normal">
      <style:paragraph-properties fo:line-height="100%" fo:margin-bottom="0cm"/>
    </style:style>
    <style:style style:name="T47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1" style:family="table-cell">
      <style:table-cell-properties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473" style:family="paragraph" style:parent-style-name="Normal">
      <style:paragraph-properties fo:line-height="100%" fo:margin-bottom="0cm"/>
    </style:style>
    <style:style style:name="T47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474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75" style:family="paragraph" style:parent-style-name="Normal"/>
    <style:style style:name="T475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76" style:family="paragraph" style:parent-style-name="Normal">
      <style:paragraph-properties fo:text-align="justify"/>
    </style:style>
    <style:style style:name="T476_1" style:family="text">
      <style:text-properties style:font-name="Arial" fo:font-size="12pt" style:font-name-asian="Arial" style:font-size-asian="12pt" style:font-name-complex="Arial" style:font-size-complex="12pt"/>
    </style:style>
    <style:style style:name="T476_2" style:family="text">
      <style:text-properties style:font-name="Arial" fo:font-size="12pt" style:font-name-asian="Arial" style:font-size-asian="12pt" style:font-name-complex="Arial" style:font-size-complex="12pt"/>
    </style:style>
    <style:style style:name="T476_3" style:family="text">
      <style:text-properties style:font-name="Arial" fo:font-size="12pt" style:font-name-asian="Arial" style:font-size-asian="12pt" style:font-name-complex="Arial" style:font-size-complex="12pt"/>
    </style:style>
    <style:style style:name="T476_4" style:family="text">
      <style:text-properties style:font-name="Arial" fo:font-size="12pt" style:font-name-asian="Arial" style:font-size-asian="12pt" style:font-name-complex="Arial" style:font-size-complex="12pt"/>
    </style:style>
    <style:style style:name="T476_5" style:family="text">
      <style:text-properties style:font-name="Arial" fo:font-size="12pt" style:font-name-asian="Arial" style:font-size-asian="12pt" style:font-name-complex="Arial" style:font-size-complex="12pt"/>
    </style:style>
    <style:style style:name="T476_6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76_7" style:family="text">
      <style:text-properties style:font-name="Segoe UI" fo:font-size="10.5pt" style:font-name-asian="Times New Roman" style:font-size-asian="10.5pt" style:font-name-complex="Segoe UI" style:font-size-complex="10.5pt" fo:language-asian="en" fo:country-asian="GB"/>
    </style:style>
    <style:style style:name="T476_8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76_9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76_10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76_1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76_1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76_13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76_14" style:family="text">
      <style:text-properties style:font-name="Arial" fo:font-size="12pt" style:font-name-asian="Arial" style:font-size-asian="12pt" style:font-name-complex="Arial" style:font-size-complex="12pt"/>
    </style:style>
    <style:style style:name="T476_15" style:family="text">
      <style:text-properties style:font-name="Arial" fo:font-size="12pt" style:font-name-asian="Arial" style:font-size-asian="12pt" style:font-name-complex="Arial" style:font-size-complex="12pt"/>
    </style:style>
    <style:style style:name="T476_16" style:family="text">
      <style:text-properties style:font-name="Arial" fo:font-size="12pt" style:font-name-asian="Arial" style:font-size-asian="12pt" style:font-name-complex="Arial" style:font-size-complex="12pt"/>
    </style:style>
    <style:style style:name="T476_17" style:family="text">
      <style:text-properties style:font-name="Arial" fo:font-size="12pt" style:font-name-asian="Arial" style:font-size-asian="12pt" style:font-name-complex="Arial" style:font-size-complex="12pt"/>
    </style:style>
    <style:style style:name="T476_18" style:family="text">
      <style:text-properties style:font-name="Arial" fo:font-size="12pt" style:font-name-asian="Arial" style:font-size-asian="12pt" style:font-name-complex="Arial" style:font-size-complex="12pt"/>
    </style:style>
    <style:style style:name="T476_19" style:family="text">
      <style:text-properties style:font-name="Arial" fo:font-size="12pt" style:font-name-asian="Arial" style:font-size-asian="12pt" style:font-name-complex="Arial" style:font-size-complex="12pt"/>
    </style:style>
    <style:style style:name="T476_20" style:family="text">
      <style:text-properties style:font-name="Arial" fo:font-size="12pt" style:font-name-asian="Arial" style:font-size-asian="12pt" style:font-name-complex="Arial" style:font-size-complex="12pt"/>
    </style:style>
    <style:style style:name="T476_21" style:family="text">
      <style:text-properties style:font-name="Arial" fo:font-size="12pt" style:font-name-asian="Arial" style:font-size-asian="12pt" style:font-name-complex="Arial" style:font-size-complex="12pt"/>
    </style:style>
    <style:style style:name="T476_22" style:family="text">
      <style:text-properties style:font-name="Arial" fo:font-size="12pt" style:font-name-asian="Arial" style:font-size-asian="12pt" style:font-name-complex="Arial" style:font-size-complex="12pt"/>
    </style:style>
    <style:style style:name="T476_23" style:family="text">
      <style:text-properties style:font-name="Segoe UI" fo:font-size="10.5pt" style:font-name-asian="Times New Roman" style:font-size-asian="10.5pt" style:font-name-complex="Segoe UI" style:font-size-complex="10.5pt" fo:language-asian="en" fo:country-asian="GB"/>
    </style:style>
    <style:style style:name="T476_24" style:family="text">
      <style:text-properties style:font-name="Arial" fo:font-size="12pt" style:font-name-asian="Arial" style:font-size-asian="12pt" style:font-name-complex="Arial" style:font-size-complex="12pt"/>
    </style:style>
    <style:style style:name="T476_25" style:family="text">
      <style:text-properties style:font-name="Arial" fo:font-size="12pt" style:font-name-asian="Arial" style:font-size-asian="12pt" style:font-name-complex="Arial" style:font-size-complex="12pt"/>
    </style:style>
    <style:style style:name="T476_26" style:family="text">
      <style:text-properties style:font-name="Arial" fo:font-size="12pt" style:font-name-asian="Arial" style:font-size-asian="12pt" style:font-name-complex="Arial" style:font-size-complex="12pt"/>
    </style:style>
    <style:style style:name="P477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478" style:family="paragraph" style:parent-style-name="Normal">
      <style:paragraph-properties fo:text-align="justify"/>
    </style:style>
    <style:style style:name="T478_1" style:family="text">
      <style:text-properties style:font-name="Arial" fo:font-size="12pt" style:font-name-asian="Arial" style:font-size-asian="12pt" style:font-name-complex="Arial" style:font-size-complex="12pt"/>
    </style:style>
    <style:style style:name="T478_2" style:family="text">
      <style:text-properties style:font-name="Arial" fo:font-size="12pt" style:font-name-asian="Arial" style:font-size-asian="12pt" style:font-name-complex="Arial" style:font-size-complex="12pt"/>
    </style:style>
    <style:style style:name="T478_3" style:family="text">
      <style:text-properties style:font-name="Arial" fo:font-size="12pt" style:font-name-asian="Arial" style:font-size-asian="12pt" style:font-name-complex="Arial" style:font-size-complex="12pt"/>
    </style:style>
    <style:style style:name="T478_4" style:family="text">
      <style:text-properties style:font-name="Cambria Math" fo:font-size="12pt" style:font-name-asian="Arial" style:font-size-asian="12pt" style:font-name-complex="Cambria Math" style:font-size-complex="12pt"/>
    </style:style>
    <style:style style:name="T478_5" style:family="text">
      <style:text-properties style:font-name="Arial" fo:font-size="12pt" style:font-name-asian="Arial" style:font-size-asian="12pt" style:font-name-complex="Arial" style:font-size-complex="12pt"/>
    </style:style>
    <style:style style:name="T478_6" style:family="text">
      <style:text-properties style:font-name="Arial" fo:font-size="12pt" style:font-name-asian="Arial" style:font-size-asian="12pt" style:font-name-complex="Arial" style:font-size-complex="12pt"/>
    </style:style>
    <style:style style:name="T478_7" style:family="text">
      <style:text-properties style:font-name="Arial" fo:font-size="12pt" style:font-name-asian="Arial" style:font-size-asian="12pt" style:font-name-complex="Arial" style:font-size-complex="12pt"/>
    </style:style>
    <style:style style:name="T478_8" style:family="text">
      <style:text-properties style:font-name="Arial" fo:font-size="12pt" style:font-name-asian="Arial" style:font-size-asian="12pt" style:font-name-complex="Arial" style:font-size-complex="12pt"/>
    </style:style>
    <style:style style:name="T478_9" style:family="text">
      <style:text-properties style:font-name="Arial" fo:font-size="12pt" style:font-name-asian="Arial" style:font-size-asian="12pt" style:font-name-complex="Arial" style:font-size-complex="12pt"/>
    </style:style>
    <style:style style:name="T478_10" style:family="text">
      <style:text-properties style:font-name="Arial" fo:font-size="12pt" style:font-name-asian="Arial" style:font-size-asian="12pt" style:font-name-complex="Arial" style:font-size-complex="12pt"/>
    </style:style>
    <style:style style:name="T478_11" style:family="text">
      <style:text-properties style:font-name="Arial" fo:font-size="12pt" style:font-name-asian="Arial" style:font-size-asian="12pt" style:font-name-complex="Arial" style:font-size-complex="12pt"/>
    </style:style>
    <style:style style:name="T478_12" style:family="text">
      <style:text-properties style:font-name="Arial" fo:font-size="12pt" style:font-name-asian="Arial" style:font-size-asian="12pt" style:font-name-complex="Arial" style:font-size-complex="12pt"/>
    </style:style>
    <style:style style:name="T478_13" style:family="text">
      <style:text-properties style:font-name="Arial" fo:font-size="12pt" style:font-name-asian="Arial" style:font-size-asian="12pt" style:font-name-complex="Arial" style:font-size-complex="12pt"/>
    </style:style>
    <style:style style:name="T478_14" style:family="text">
      <style:text-properties style:font-name="Arial" fo:font-size="12pt" style:font-name-asian="Arial" style:font-size-asian="12pt" style:font-name-complex="Arial" style:font-size-complex="12pt"/>
    </style:style>
    <style:style style:name="T478_15" style:family="text">
      <style:text-properties style:font-name="Arial" fo:font-size="12pt" style:font-name-asian="Arial" style:font-size-asian="12pt" style:font-name-complex="Arial" style:font-size-complex="12pt"/>
    </style:style>
    <style:style style:name="T478_16" style:family="text">
      <style:text-properties style:font-name="Arial" fo:font-size="12pt" style:font-name-asian="Arial" style:font-size-asian="12pt" style:font-name-complex="Arial" style:font-size-complex="12pt"/>
    </style:style>
    <style:style style:name="T478_17" style:family="text">
      <style:text-properties style:font-name="Arial" fo:font-size="12pt" style:font-name-asian="Arial" style:font-size-asian="12pt" style:font-name-complex="Arial" style:font-size-complex="12pt"/>
    </style:style>
    <style:style style:name="T478_18" style:family="text">
      <style:text-properties style:font-name="Arial" fo:font-size="12pt" style:font-name-asian="Arial" style:font-size-asian="12pt" style:font-name-complex="Arial" style:font-size-complex="12pt"/>
    </style:style>
    <style:style style:name="T478_19" style:family="text">
      <style:text-properties style:font-name="Arial" fo:font-size="12pt" style:font-name-asian="Arial" style:font-size-asian="12pt" style:font-name-complex="Arial" style:font-size-complex="12pt"/>
    </style:style>
    <style:style style:name="T478_20" style:family="text">
      <style:text-properties style:font-name="Arial" fo:font-size="12pt" style:font-name-asian="Arial" style:font-size-asian="12pt" style:font-name-complex="Arial" style:font-size-complex="12pt"/>
    </style:style>
    <style:style style:name="T478_2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78_22" style:family="text">
      <style:text-properties style:font-name="Arial" fo:font-size="12pt" style:font-name-asian="Arial" style:font-size-asian="12pt" style:font-name-complex="Arial" style:font-size-complex="12pt"/>
    </style:style>
    <style:style style:name="T478_2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78_24" style:family="text">
      <style:text-properties style:font-name="Arial" fo:font-size="12pt" style:font-name-asian="Arial" style:font-size-asian="12pt" style:font-name-complex="Arial" style:font-size-complex="12pt"/>
    </style:style>
    <style:style style:name="T478_25" style:family="text">
      <style:text-properties style:font-name="Arial" fo:font-size="12pt" style:font-name-asian="Arial" style:font-size-asian="12pt" style:font-name-complex="Arial" style:font-size-complex="12pt"/>
    </style:style>
    <style:style style:name="T478_26" style:family="text">
      <style:text-properties style:font-name="Arial" fo:font-size="12pt" style:font-name-asian="Arial" style:font-size-asian="12pt" style:font-name-complex="Arial" style:font-size-complex="12pt"/>
    </style:style>
    <style:style style:name="T478_27" style:family="text">
      <style:text-properties style:font-name="Arial" fo:font-size="12pt" style:font-name-asian="Arial" style:font-size-asian="12pt" style:font-name-complex="Arial" style:font-size-complex="12pt"/>
    </style:style>
    <style:style style:name="T478_28" style:family="text">
      <style:text-properties style:font-name="Arial" fo:font-size="12pt" style:font-name-asian="Arial" style:font-size-asian="12pt" style:font-name-complex="Arial" style:font-size-complex="12pt"/>
    </style:style>
    <style:style style:name="T478_29" style:family="text">
      <style:text-properties style:font-name="Arial" fo:font-size="12pt" style:font-name-asian="Arial" style:font-size-asian="12pt" style:font-name-complex="Arial" style:font-size-complex="12pt"/>
    </style:style>
    <style:style style:name="T478_30" style:family="text">
      <style:text-properties style:font-name="Arial" fo:font-size="12pt" style:font-name-asian="Arial" style:font-size-asian="12pt" style:font-name-complex="Arial" style:font-size-complex="12pt"/>
    </style:style>
    <style:style style:name="T478_31" style:family="text">
      <style:text-properties style:font-name="Arial" fo:font-size="12pt" style:font-name-asian="Arial" style:font-size-asian="12pt" style:font-name-complex="Arial" style:font-size-complex="12pt"/>
    </style:style>
    <style:style style:name="T478_32" style:family="text">
      <style:text-properties style:font-name="Arial" fo:font-size="12pt" style:font-name-asian="Arial" style:font-size-asian="12pt" style:font-name-complex="Arial" style:font-size-complex="12pt"/>
    </style:style>
    <style:style style:name="T478_33" style:family="text">
      <style:text-properties style:font-name="Arial" fo:font-size="12pt" style:font-name-asian="Arial" style:font-size-asian="12pt" style:font-name-complex="Arial" style:font-size-complex="12pt"/>
    </style:style>
    <style:style style:name="T478_34" style:family="text">
      <style:text-properties style:font-name="Arial" fo:font-size="12pt" style:font-name-asian="Arial" style:font-size-asian="12pt" style:font-name-complex="Arial" style:font-size-complex="12pt"/>
    </style:style>
    <style:style style:name="T478_35" style:family="text">
      <style:text-properties style:font-name="Arial" fo:font-size="12pt" style:font-name-asian="Arial" style:font-size-asian="12pt" style:font-name-complex="Arial" style:font-size-complex="12pt"/>
    </style:style>
    <style:style style:name="T478_36" style:family="text">
      <style:text-properties style:font-name="Arial" fo:font-size="12pt" style:font-name-asian="Arial" style:font-size-asian="12pt" style:font-name-complex="Arial" style:font-size-complex="12pt"/>
    </style:style>
    <style:style style:name="T478_37" style:family="text">
      <style:text-properties style:font-name="Arial" fo:font-size="12pt" style:font-name-asian="Arial" style:font-size-asian="12pt" style:font-name-complex="Arial" style:font-size-complex="12pt"/>
    </style:style>
    <style:style style:name="P479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80" style:family="paragraph" style:parent-style-name="Normal"/>
    <style:style style:name="T480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81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82" style:family="paragraph" style:parent-style-name="Normal">
      <style:paragraph-properties fo:text-align="justify"/>
    </style:style>
    <style:style style:name="T482_1" style:family="text">
      <style:text-properties style:font-name="Arial" fo:font-size="12pt" style:font-name-asian="Arial" style:font-size-asian="12pt" style:font-name-complex="Arial" style:font-size-complex="12pt"/>
    </style:style>
    <style:style style:name="T482_2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482_3" style:family="text">
      <style:text-properties style:font-name="Arial" fo:font-size="12pt" style:font-name-asian="Arial" style:font-size-asian="12pt" style:font-name-complex="Arial" style:font-size-complex="12pt"/>
    </style:style>
    <style:style style:name="T482_4" style:family="text">
      <style:text-properties style:font-name="Arial" fo:font-size="12pt" style:font-name-asian="Arial" style:font-size-asian="12pt" style:font-name-complex="Arial" style:font-size-complex="12pt"/>
    </style:style>
    <style:style style:name="T482_5" style:family="text">
      <style:text-properties style:font-name="Arial" fo:font-size="12pt" style:font-name-asian="Arial" style:font-size-asian="12pt" style:font-name-complex="Arial" style:font-size-complex="12pt"/>
    </style:style>
    <style:style style:name="T482_6" style:family="text">
      <style:text-properties style:font-name="Arial" fo:font-size="12pt" style:font-name-asian="Arial" style:font-size-asian="12pt" style:font-name-complex="Arial" style:font-size-complex="12pt"/>
    </style:style>
    <style:style style:name="T482_7" style:family="text">
      <style:text-properties style:font-name="Arial" fo:font-size="12pt" style:font-name-asian="Arial" style:font-size-asian="12pt" style:font-name-complex="Arial" style:font-size-complex="12pt"/>
    </style:style>
    <style:style style:name="T482_8" style:family="text">
      <style:text-properties style:font-name="Arial" fo:font-size="12pt" style:font-name-asian="Arial" style:font-size-asian="12pt" style:font-name-complex="Arial" style:font-size-complex="12pt"/>
    </style:style>
    <style:style style:name="T482_9" style:family="text">
      <style:text-properties style:font-name="Arial" fo:font-size="12pt" style:font-name-asian="Arial" style:font-size-asian="12pt" style:font-name-complex="Arial" style:font-size-complex="12pt"/>
    </style:style>
    <style:style style:name="T482_10" style:family="text">
      <style:text-properties style:font-name="Arial" fo:font-size="12pt" style:font-name-asian="Arial" style:font-size-asian="12pt" style:font-name-complex="Arial" style:font-size-complex="12pt"/>
    </style:style>
    <style:style style:name="T482_11" style:family="text">
      <style:text-properties style:font-name="Arial" fo:font-size="12pt" style:font-name-asian="Arial" style:font-size-asian="12pt" style:font-name-complex="Arial" style:font-size-complex="12pt"/>
    </style:style>
    <style:style style:name="T482_12" style:family="text">
      <style:text-properties style:font-name="Arial" fo:font-size="12pt" style:font-name-asian="Arial" style:font-size-asian="12pt" style:font-name-complex="Arial" style:font-size-complex="12pt"/>
    </style:style>
    <style:style style:name="T482_13" style:family="text">
      <style:text-properties style:font-name="Arial" fo:font-size="12pt" style:font-name-asian="Arial" style:font-size-asian="12pt" style:font-name-complex="Arial" style:font-size-complex="12pt"/>
    </style:style>
    <style:style style:name="T482_14" style:family="text">
      <style:text-properties style:font-name="Arial" fo:font-size="12pt" style:font-name-asian="Arial" style:font-size-asian="12pt" style:font-name-complex="Arial" style:font-size-complex="12pt"/>
    </style:style>
    <style:style style:name="T482_15" style:family="text">
      <style:text-properties style:font-name="Arial" fo:font-size="12pt" style:font-name-asian="Arial" style:font-size-asian="12pt" style:font-name-complex="Arial" style:font-size-complex="12pt"/>
    </style:style>
    <style:style style:name="T482_16" style:family="text">
      <style:text-properties style:font-name="Arial" fo:font-size="12pt" style:font-name-asian="Arial" style:font-size-asian="12pt" style:font-name-complex="Arial" style:font-size-complex="12pt"/>
    </style:style>
    <style:style style:name="T482_17" style:family="text">
      <style:text-properties style:font-name="Arial" fo:font-size="12pt" style:font-name-asian="Arial" style:font-size-asian="12pt" style:font-name-complex="Arial" style:font-size-complex="12pt"/>
    </style:style>
    <style:style style:name="T482_18" style:family="text">
      <style:text-properties style:font-name="Arial" fo:font-size="12pt" style:font-name-asian="Arial" style:font-size-asian="12pt" style:font-name-complex="Arial" style:font-size-complex="12pt"/>
    </style:style>
    <style:style style:name="T482_19" style:family="text">
      <style:text-properties style:font-name="Arial" fo:font-size="12pt" style:font-name-asian="Arial" style:font-size-asian="12pt" style:font-name-complex="Arial" style:font-size-complex="12pt"/>
    </style:style>
    <style:style style:name="T482_20" style:family="text">
      <style:text-properties style:font-name="Arial" fo:font-size="12pt" style:font-name-asian="Arial" style:font-size-asian="12pt" style:font-name-complex="Arial" style:font-size-complex="12pt"/>
    </style:style>
    <style:style style:name="T482_21" style:family="text">
      <style:text-properties style:font-name="Arial" fo:font-size="12pt" style:font-name-asian="Arial" style:font-size-asian="12pt" style:font-name-complex="Arial" style:font-size-complex="12pt"/>
    </style:style>
    <style:style style:name="T482_22" style:family="text">
      <style:text-properties style:font-name="Arial" fo:font-size="12pt" style:font-name-asian="Arial" style:font-size-asian="12pt" style:font-name-complex="Arial" style:font-size-complex="12pt"/>
    </style:style>
    <style:style style:name="T482_23" style:family="text">
      <style:text-properties style:font-name="Arial" fo:font-size="12pt" style:font-name-asian="Arial" style:font-size-asian="12pt" style:font-name-complex="Arial" style:font-size-complex="12pt"/>
    </style:style>
    <style:style style:name="P483" style:family="paragraph" style:parent-style-name="Normal">
      <style:paragraph-properties fo:text-align="justify"/>
    </style:style>
    <style:style style:name="T483_1" style:family="text">
      <style:text-properties style:font-name="Arial" fo:font-size="12pt" style:font-name-asian="Arial" style:font-size-asian="12pt" style:font-name-complex="Arial" style:font-size-complex="12pt"/>
    </style:style>
    <style:style style:name="T483_2" style:family="text">
      <style:text-properties style:font-name="Arial" fo:font-size="12pt" style:font-name-asian="Arial" style:font-size-asian="12pt" style:font-name-complex="Arial" style:font-size-complex="12pt"/>
    </style:style>
    <style:style style:name="P484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485" style:family="paragraph" style:parent-style-name="Normal"/>
    <style:style style:name="T485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86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87" style:family="paragraph" style:parent-style-name="List_20_Paragraph">
      <style:paragraph-properties fo:text-align="justify" fo:background-color="#ffffff"/>
    </style:style>
    <style:style style:name="T487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87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87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87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87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87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87_7" style:family="text">
      <style:text-properties style:font-name="Arial" fo:font-size="12pt" style:font-name-asian="Arial" style:font-size-asian="12pt" style:font-name-complex="Arial" style:font-size-complex="12pt"/>
    </style:style>
    <style:style style:name="T487_8" style:family="text">
      <style:text-properties style:font-name="Arial" fo:font-size="12pt" style:font-name-asian="Arial" style:font-size-asian="12pt" style:font-name-complex="Arial" style:font-size-complex="12pt"/>
    </style:style>
    <style:style style:name="T487_9" style:family="text">
      <style:text-properties style:font-name="Arial" fo:font-size="12pt" style:font-name-asian="Arial" style:font-size-asian="12pt" style:font-name-complex="Arial" style:font-size-complex="12pt"/>
    </style:style>
    <style:style style:name="T487_10" style:family="text">
      <style:text-properties style:font-name="Arial" fo:font-size="12pt" style:font-name-asian="Arial" style:font-size-asian="12pt" style:font-name-complex="Arial" style:font-size-complex="12pt"/>
    </style:style>
    <style:style style:name="T487_11" style:family="text">
      <style:text-properties style:font-name="Arial" fo:font-size="12pt" style:font-name-asian="Arial" style:font-size-asian="12pt" style:font-name-complex="Arial" style:font-size-complex="12pt"/>
    </style:style>
    <style:style style:name="T487_12" style:family="text">
      <style:text-properties style:font-name="Arial" fo:font-size="12pt" style:font-name-asian="Arial" style:font-size-asian="12pt" style:font-name-complex="Arial" style:font-size-complex="12pt"/>
    </style:style>
    <style:style style:name="T487_13" style:family="text">
      <style:text-properties style:font-name="Arial" fo:font-size="12pt" style:font-name-asian="Arial" style:font-size-asian="12pt" style:font-name-complex="Arial" style:font-size-complex="12pt"/>
    </style:style>
    <style:style style:name="T487_14" style:family="text">
      <style:text-properties style:font-name="Arial" fo:font-size="12pt" style:font-name-asian="Arial" style:font-size-asian="12pt" style:font-name-complex="Arial" style:font-size-complex="12pt"/>
    </style:style>
    <style:style style:name="T487_15" style:family="text">
      <style:text-properties style:font-name="Arial" fo:font-size="12pt" style:font-name-asian="Arial" style:font-size-asian="12pt" style:font-name-complex="Arial" style:font-size-complex="12pt"/>
    </style:style>
    <style:style style:name="P488" style:family="paragraph" style:parent-style-name="Normal"/>
    <style:style style:name="T48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488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489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20" style:family="table">
      <style:table-properties table:align="left" style:width="17.002cm" fo:margin-left="0cm"/>
    </style:style>
    <style:style style:name="Column70" style:family="table-column">
      <style:table-column-properties style:column-width="8.237cm"/>
    </style:style>
    <style:style style:name="Column71" style:family="table-column">
      <style:table-column-properties style:column-width="8.765cm"/>
    </style:style>
    <style:style style:name="Row90" style:family="table-row">
      <style:table-row-properties style:min-row-height="1.395cm"/>
    </style:style>
    <style:style style:name="Cell26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0" style:family="paragraph" style:parent-style-name="Normal">
      <style:paragraph-properties fo:line-height="100%" fo:margin-bottom="0cm"/>
    </style:style>
    <style:style style:name="T49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490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490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490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6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49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91" style:family="table-row">
      <style:table-row-properties style:min-row-height="1.693cm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93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93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93_4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93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93_6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92" style:family="table-row">
      <style:table-row-properties style:min-row-height="1.633cm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494_2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T495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Row93" style:family="table-row">
      <style:table-row-properties style:min-row-height="0.503cm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Row94" style:family="table-row">
      <style:table-row-properties style:min-row-height="0.847cm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500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01" style:family="paragraph" style:parent-style-name="Normal">
      <style:paragraph-properties fo:text-align="justify"/>
    </style:style>
    <style:style style:name="T501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01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01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0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03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503_1" style:family="text">
      <style:text-properties style:font-name="Arial" fo:font-size="12pt" style:font-name-asian="Calibri" style:font-size-asian="12pt" style:font-name-complex="Arial" style:font-size-complex="12pt"/>
    </style:style>
    <style:style style:name="T503_2" style:family="text">
      <style:text-properties style:font-name="Arial" fo:font-size="12pt" style:font-name-asian="Calibri" style:font-size-asian="12pt" style:font-name-complex="Arial" style:font-size-complex="12pt"/>
    </style:style>
    <style:style style:name="T503_3" style:family="text">
      <style:text-properties style:font-name="Arial" fo:font-size="12pt" style:font-name-asian="Calibri" style:font-size-asian="12pt" style:font-name-complex="Arial" style:font-size-complex="12pt"/>
    </style:style>
    <style:style style:name="T503_4" style:family="text">
      <style:text-properties style:font-name="Arial" fo:font-size="12pt" style:font-name-asian="Calibri" style:font-size-asian="12pt" style:font-name-complex="Arial" style:font-size-complex="12pt"/>
    </style:style>
    <style:style style:name="T503_5" style:family="text">
      <style:text-properties style:font-name="Arial" fo:font-size="12pt" style:font-size-asian="12pt" style:font-name-complex="Arial" style:font-size-complex="12pt"/>
    </style:style>
    <style:style style:name="P504" style:family="paragraph" style:parent-style-name="List_20_Paragraph">
      <style:paragraph-properties fo:text-align="justify" fo:margin-left="1.386cm"/>
      <style:text-properties style:font-name="Arial" fo:font-size="12pt" style:font-size-asian="12pt" style:font-name-complex="Arial" style:font-size-complex="12pt"/>
    </style:style>
    <style:style style:name="Table21" style:family="table">
      <style:table-properties table:align="center" style:width="17.568cm" fo:margin-left="0.016cm"/>
    </style:style>
    <style:style style:name="Column72" style:family="table-column">
      <style:table-column-properties style:column-width="5.532cm"/>
    </style:style>
    <style:style style:name="Column73" style:family="table-column">
      <style:table-column-properties style:column-width="3.736cm"/>
    </style:style>
    <style:style style:name="Column74" style:family="table-column">
      <style:table-column-properties style:column-width="4.75cm"/>
    </style:style>
    <style:style style:name="Column75" style:family="table-column">
      <style:table-column-properties style:column-width="3.551cm"/>
    </style:style>
    <style:style style:name="Row95" style:family="table-row">
      <style:table-row-properties style:min-row-height="0.476cm"/>
    </style:style>
    <style:style style:name="Cell272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73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6" style:family="paragraph" style:parent-style-name="Normal">
      <style:paragraph-properties fo:line-height="100%" fo:margin-bottom="0cm"/>
    </style:style>
    <style:style style:name="T506_1" style:family="text" style:parent-style-name="normaltextrun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06_2" style:family="text" style:parent-style-name="normaltextrun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96" style:family="table-row">
      <style:table-row-properties style:min-row-height="0.476cm"/>
    </style:style>
    <style:style style:name="Cell274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7" style:family="paragraph" style:parent-style-name="Normal">
      <style:paragraph-properties fo:line-height="100%" fo:margin-bottom="0cm"/>
    </style:style>
    <style:style style:name="T507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7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8" style:family="paragraph" style:parent-style-name="Normal">
      <style:paragraph-properties fo:line-height="100%" fo:margin-bottom="0cm"/>
    </style:style>
    <style:style style:name="T50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0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08_3" style:family="text">
      <style:text-properties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97" style:family="table-row">
      <style:table-row-properties style:min-row-height="0.476cm"/>
    </style:style>
    <style:style style:name="Cell276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9" style:family="paragraph" style:parent-style-name="Normal">
      <style:paragraph-properties fo:line-height="100%" fo:margin-bottom="0cm"/>
    </style:style>
    <style:style style:name="T50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509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509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7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510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510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78" style:family="table-cell">
      <style:table-cell-properties fo:background-color="#d9e2f3"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79" style:family="table-cell">
      <style:table-cell-properties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512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513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514" style:family="paragraph" style:parent-style-name="Normal">
      <style:paragraph-properties fo:text-align="justify"/>
    </style:style>
    <style:style style:name="T514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1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16" style:family="paragraph" style:parent-style-name="Normal">
      <style:paragraph-properties fo:text-align="justify"/>
    </style:style>
    <style:style style:name="T516_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16_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16_3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16_4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16_5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16_6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16_7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16_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16_9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P517" style:family="paragraph" style:parent-style-name="Normal">
      <style:paragraph-properties fo:text-align="justify"/>
      <style:text-properties style:font-name="Aptos" fo:font-size="12pt" style:font-name-asian="Aptos" style:font-size-asian="12pt" style:font-name-complex="Aptos" style:font-size-complex="12pt"/>
    </style:style>
    <style:style style:name="P518" style:family="paragraph" style:parent-style-name="Normal">
      <style:paragraph-properties fo:text-align="justify"/>
    </style:style>
    <style:style style:name="T518_1" style:family="text">
      <style:text-properties fo:font-style="italic" style:font-style-asian="italic" style:font-style-complex="italic" style:font-name="Arial" fo:font-size="12pt" style:font-name-asian="Arial" style:font-size-asian="12pt" style:font-name-complex="Arial" style:font-size-complex="12pt" fo:language="en" fo:country="ZA"/>
    </style:style>
    <style:style style:name="P519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519_1" style:family="text">
      <style:text-properties style:font-name="Arial" fo:font-size="12pt" style:font-name-asian="Arial" style:font-size-asian="12pt" style:font-name-complex="Arial" style:font-size-complex="12pt"/>
    </style:style>
    <style:style style:name="T519_2" style:family="text">
      <style:text-properties style:font-name="Arial" fo:font-size="12pt" style:font-name-asian="Arial" style:font-size-asian="12pt" style:font-name-complex="Arial" style:font-size-complex="12pt"/>
    </style:style>
    <style:style style:name="T519_3" style:family="text">
      <style:text-properties style:font-name="Arial" fo:font-size="12pt" style:font-name-asian="Arial" style:font-size-asian="12pt" style:font-name-complex="Arial" style:font-size-complex="12pt"/>
    </style:style>
    <style:style style:name="T519_4" style:family="text">
      <style:text-properties style:font-name="Arial" fo:font-size="12pt" style:font-name-asian="Arial" style:font-size-asian="12pt" style:font-name-complex="Arial" style:font-size-complex="12pt"/>
    </style:style>
    <style:style style:name="T519_5" style:family="text">
      <style:text-properties style:font-name="Arial" fo:font-size="12pt" style:font-name-asian="Arial" style:font-size-asian="12pt" style:font-name-complex="Arial" style:font-size-complex="12pt"/>
    </style:style>
    <style:style style:name="P520" style:family="paragraph" style:parent-style-name="List_20_Paragraph">
      <style:paragraph-properties fo:text-align="justify"/>
    </style:style>
    <style:style style:name="T520_1" style:family="text">
      <style:text-properties style:font-name="Arial" fo:font-size="12pt" style:font-name-asian="Arial" style:font-size-asian="12pt" style:font-name-complex="Arial" style:font-size-complex="12pt"/>
    </style:style>
    <style:style style:name="T520_2" style:family="text">
      <style:text-properties style:font-name="Arial" fo:font-size="12pt" style:font-name-asian="Arial" style:font-size-asian="12pt" style:font-name-complex="Arial" style:font-size-complex="12pt"/>
    </style:style>
    <style:style style:name="T520_3" style:family="text">
      <style:text-properties style:font-name="Arial" fo:font-size="12pt" style:font-name-asian="Arial" style:font-size-asian="12pt" style:font-name-complex="Arial" style:font-size-complex="12pt"/>
    </style:style>
    <style:style style:name="T520_4" style:family="text">
      <style:text-properties style:font-name="Arial" fo:font-size="12pt" style:font-name-asian="Arial" style:font-size-asian="12pt" style:font-name-complex="Arial" style:font-size-complex="12pt"/>
    </style:style>
    <style:style style:name="T520_5" style:family="text">
      <style:text-properties style:font-name="Arial" fo:font-size="12pt" style:font-name-asian="Arial" style:font-size-asian="12pt" style:font-name-complex="Arial" style:font-size-complex="12pt"/>
    </style:style>
    <style:style style:name="P521" style:family="paragraph" style:parent-style-name="List_20_Paragraph">
      <style:paragraph-properties fo:text-align="justify"/>
    </style:style>
    <style:style style:name="T521_1" style:family="text">
      <style:text-properties style:font-name="Arial" fo:font-size="12pt" style:font-name-asian="Arial" style:font-size-asian="12pt" style:font-name-complex="Arial" style:font-size-complex="12pt"/>
    </style:style>
    <style:style style:name="T521_2" style:family="text">
      <style:text-properties style:font-name="Arial" fo:font-size="12pt" style:font-name-asian="Arial" style:font-size-asian="12pt" style:font-name-complex="Arial" style:font-size-complex="12pt"/>
    </style:style>
    <style:style style:name="T521_3" style:family="text">
      <style:text-properties style:font-name="Arial" fo:font-size="12pt" style:font-name-asian="Arial" style:font-size-asian="12pt" style:font-name-complex="Arial" style:font-size-complex="12pt"/>
    </style:style>
    <style:style style:name="T521_4" style:family="text">
      <style:text-properties style:font-name="Arial" fo:font-size="12pt" style:font-name-asian="Arial" style:font-size-asian="12pt" style:font-name-complex="Arial" style:font-size-complex="12pt"/>
    </style:style>
    <style:style style:name="T521_5" style:family="text">
      <style:text-properties style:font-name="Arial" fo:font-size="12pt" style:font-name-asian="Arial" style:font-size-asian="12pt" style:font-name-complex="Arial" style:font-size-complex="12pt"/>
    </style:style>
    <style:style style:name="P522" style:family="paragraph" style:parent-style-name="List_20_Paragraph">
      <style:paragraph-properties fo:text-align="justify"/>
    </style:style>
    <style:style style:name="T522_1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522_2" style:family="text">
      <style:text-properties style:font-name="Arial" fo:font-size="12pt" style:font-name-asian="Arial" style:font-size-asian="12pt" style:font-name-complex="Arial" style:font-size-complex="12pt"/>
    </style:style>
    <style:style style:name="P523" style:family="paragraph" style:parent-style-name="Normal">
      <style:paragraph-properties fo:text-align="justify"/>
    </style:style>
    <style:style style:name="T523_1" style:family="text">
      <style:text-properties fo:font-style="italic" style:font-style-asian="italic" style:font-style-complex="italic" style:font-name="Arial" fo:font-size="12pt" style:font-name-asian="Arial" style:font-size-asian="12pt" style:font-name-complex="Arial" style:font-size-complex="12pt"/>
    </style:style>
    <style:style style:name="T523_2" style:family="text">
      <style:text-properties style:font-name="Arial" fo:font-size="12pt" style:font-name-asian="Arial" style:font-size-asian="12pt" style:font-name-complex="Arial" style:font-size-complex="12pt"/>
    </style:style>
    <style:style style:name="P524" style:family="paragraph" style:parent-style-name="List_20_Paragraph">
      <style:paragraph-properties fo:text-align="justify" fo:margin-bottom="0cm"/>
      <style:text-properties style:font-name="Arial" fo:font-size="12pt" style:font-name-asian="Arial" style:font-size-asian="12pt" style:font-name-complex="Arial" style:font-size-complex="12pt"/>
    </style:style>
    <style:style style:name="T524_1" style:family="text">
      <style:text-properties style:font-name="Arial" fo:font-size="12pt" style:font-name-asian="Arial" style:font-size-asian="12pt" style:font-name-complex="Arial" style:font-size-complex="12pt"/>
    </style:style>
    <style:style style:name="T524_2" style:family="text">
      <style:text-properties style:font-name="Arial" fo:font-size="12pt" style:font-name-asian="Arial" style:font-size-asian="12pt" style:font-name-complex="Arial" style:font-size-complex="12pt"/>
    </style:style>
    <style:style style:name="T524_3" style:family="text">
      <style:text-properties style:font-name="Arial" fo:font-size="12pt" style:font-name-asian="Arial" style:font-size-asian="12pt" style:font-name-complex="Arial" style:font-size-complex="12pt"/>
    </style:style>
    <style:style style:name="T524_4" style:family="text">
      <style:text-properties style:font-name="Arial" fo:font-size="12pt" style:font-name-asian="Arial" style:font-size-asian="12pt" style:font-name-complex="Arial" style:font-size-complex="12pt"/>
    </style:style>
    <style:style style:name="T524_5" style:family="text">
      <style:text-properties style:font-name="Arial" fo:font-size="12pt" style:font-name-asian="Arial" style:font-size-asian="12pt" style:font-name-complex="Arial" style:font-size-complex="12pt"/>
    </style:style>
    <style:style style:name="T524_6" style:family="text">
      <style:text-properties style:font-name="Arial" fo:font-size="12pt" style:font-name-asian="Arial" style:font-size-asian="12pt" style:font-name-complex="Arial" style:font-size-complex="12pt"/>
    </style:style>
    <style:style style:name="T524_7" style:family="text">
      <style:text-properties style:font-name="Arial" fo:font-size="12pt" style:font-name-asian="Arial" style:font-size-asian="12pt" style:font-name-complex="Arial" style:font-size-complex="12pt"/>
    </style:style>
    <style:style style:name="T524_8" style:family="text">
      <style:text-properties style:font-name="Arial" fo:font-size="12pt" style:font-name-asian="Arial" style:font-size-asian="12pt" style:font-name-complex="Arial" style:font-size-complex="12pt"/>
    </style:style>
    <style:style style:name="T524_9" style:family="text">
      <style:text-properties style:font-name="Arial" fo:font-size="12pt" style:font-name-asian="Arial" style:font-size-asian="12pt" style:font-name-complex="Arial" style:font-size-complex="12pt"/>
    </style:style>
    <style:style style:name="T524_10" style:family="text">
      <style:text-properties style:font-name="Arial" fo:font-size="12pt" style:font-name-asian="Arial" style:font-size-asian="12pt" style:font-name-complex="Arial" style:font-size-complex="12pt"/>
    </style:style>
    <style:style style:name="T524_11" style:family="text">
      <style:text-properties style:font-name="Arial" fo:font-size="12pt" style:font-name-asian="Arial" style:font-size-asian="12pt" style:font-name-complex="Arial" style:font-size-complex="12pt"/>
    </style:style>
    <style:style style:name="P525" style:family="paragraph" style:parent-style-name="List_20_Paragraph">
      <style:paragraph-properties fo:text-align="justify" fo:margin-bottom="0cm"/>
      <style:text-properties style:font-name="Arial" fo:font-size="12pt" style:font-name-asian="Arial" style:font-size-asian="12pt" style:font-name-complex="Arial" style:font-size-complex="12pt"/>
    </style:style>
    <style:style style:name="T525_1" style:family="text">
      <style:text-properties style:font-name="Arial" fo:font-size="12pt" style:font-name-asian="Arial" style:font-size-asian="12pt" style:font-name-complex="Arial" style:font-size-complex="12pt"/>
    </style:style>
    <style:style style:name="P526" style:family="paragraph" style:parent-style-name="List_20_Paragraph">
      <style:paragraph-properties fo:text-align="justify" fo:margin-bottom="0cm"/>
      <style:text-properties style:font-name="Arial" fo:font-size="12pt" style:font-name-asian="Arial" style:font-size-asian="12pt" style:font-name-complex="Arial" style:font-size-complex="12pt"/>
    </style:style>
    <style:style style:name="T526_1" style:family="text">
      <style:text-properties style:font-name="Arial" fo:font-size="12pt" style:font-name-asian="Arial" style:font-size-asian="12pt" style:font-name-complex="Arial" style:font-size-complex="12pt"/>
    </style:style>
    <style:style style:name="T526_2" style:family="text">
      <style:text-properties style:font-name="Arial" fo:font-size="12pt" style:font-name-asian="Arial" style:font-size-asian="12pt" style:font-name-complex="Arial" style:font-size-complex="12pt"/>
    </style:style>
    <style:style style:name="T526_3" style:family="text">
      <style:text-properties style:font-name="Arial" fo:font-size="12pt" style:font-name-asian="Arial" style:font-size-asian="12pt" style:font-name-complex="Arial" style:font-size-complex="12pt"/>
    </style:style>
    <style:style style:name="T526_4" style:family="text">
      <style:text-properties style:font-name="Arial" fo:font-size="12pt" style:font-name-asian="Arial" style:font-size-asian="12pt" style:font-name-complex="Arial" style:font-size-complex="12pt"/>
    </style:style>
    <style:style style:name="T526_5" style:family="text">
      <style:text-properties style:font-name="Arial" fo:font-size="12pt" style:font-name-asian="Arial" style:font-size-asian="12pt" style:font-name-complex="Arial" style:font-size-complex="12pt"/>
    </style:style>
    <style:style style:name="T526_6" style:family="text">
      <style:text-properties style:font-name="Arial" fo:font-size="12pt" style:font-name-asian="Arial" style:font-size-asian="12pt" style:font-name-complex="Arial" style:font-size-complex="12pt"/>
    </style:style>
    <style:style style:name="T526_7" style:family="text">
      <style:text-properties style:font-name="Arial" fo:font-size="12pt" style:font-name-asian="Arial" style:font-size-asian="12pt" style:font-name-complex="Arial" style:font-size-complex="12pt"/>
    </style:style>
    <style:style style:name="T526_8" style:family="text">
      <style:text-properties style:font-name="Arial" fo:font-size="12pt" style:font-name-asian="Arial" style:font-size-asian="12pt" style:font-name-complex="Arial" style:font-size-complex="12pt"/>
    </style:style>
    <style:style style:name="T526_9" style:family="text">
      <style:text-properties style:font-name="Arial" fo:font-size="12pt" style:font-name-asian="Arial" style:font-size-asian="12pt" style:font-name-complex="Arial" style:font-size-complex="12pt"/>
    </style:style>
    <style:style style:name="T526_10" style:family="text">
      <style:text-properties style:font-name="Arial" fo:font-size="12pt" style:font-name-asian="Arial" style:font-size-asian="12pt" style:font-name-complex="Arial" style:font-size-complex="12pt"/>
    </style:style>
    <style:style style:name="T526_11" style:family="text">
      <style:text-properties style:font-name="Arial" fo:font-size="12pt" style:font-name-asian="Arial" style:font-size-asian="12pt" style:font-name-complex="Arial" style:font-size-complex="12pt"/>
    </style:style>
    <style:style style:name="P527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28" style:family="paragraph" style:parent-style-name="Normal">
      <style:paragraph-properties fo:text-align="justify"/>
    </style:style>
    <style:style style:name="T52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29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30" style:family="paragraph" style:parent-style-name="Normal">
      <style:paragraph-properties fo:text-align="justify"/>
    </style:style>
    <style:style style:name="T530_1" style:family="text">
      <style:text-properties style:font-name="Arial" fo:font-size="12pt" style:font-name-asian="Arial" style:font-size-asian="12pt" style:font-name-complex="Arial" style:font-size-complex="12pt"/>
    </style:style>
    <style:style style:name="T530_2" style:family="text">
      <style:text-properties style:font-name="Arial" fo:font-size="12pt" style:font-name-asian="Arial" style:font-size-asian="12pt" style:font-name-complex="Arial" style:font-size-complex="12pt"/>
    </style:style>
    <style:style style:name="T530_3" style:family="text">
      <style:text-properties style:font-name="Arial" fo:font-size="12pt" style:font-name-asian="Arial" style:font-size-asian="12pt" style:font-name-complex="Arial" style:font-size-complex="12pt"/>
    </style:style>
    <style:style style:name="T530_4" style:family="text">
      <style:text-properties style:font-name="Arial" fo:font-size="12pt" style:font-name-asian="Arial" style:font-size-asian="12pt" style:font-name-complex="Arial" style:font-size-complex="12pt"/>
    </style:style>
    <style:style style:name="T530_5" style:family="text">
      <style:text-properties style:font-name="Arial" fo:font-size="12pt" style:font-name-asian="Arial" style:font-size-asian="12pt" style:font-name-complex="Arial" style:font-size-complex="12pt"/>
    </style:style>
    <style:style style:name="T530_6" style:family="text">
      <style:text-properties style:font-name="Arial" fo:font-size="12pt" style:font-name-asian="Arial" style:font-size-asian="12pt" style:font-name-complex="Arial" style:font-size-complex="12pt"/>
    </style:style>
    <style:style style:name="T530_7" style:family="text">
      <style:text-properties style:font-name="Arial" fo:font-size="12pt" style:font-name-asian="Arial" style:font-size-asian="12pt" style:font-name-complex="Arial" style:font-size-complex="12pt"/>
    </style:style>
    <style:style style:name="T530_8" style:family="text">
      <style:text-properties style:font-name="Arial" fo:font-size="12pt" style:font-name-asian="Arial" style:font-size-asian="12pt" style:font-name-complex="Arial" style:font-size-complex="12pt"/>
    </style:style>
    <style:style style:name="P531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532" style:family="paragraph" style:parent-style-name="Normal">
      <style:paragraph-properties fo:text-align="justify"/>
    </style:style>
    <style:style style:name="T532_1" style:family="text">
      <style:text-properties style:font-name="Arial" fo:font-size="12pt" style:font-name-asian="Arial" style:font-size-asian="12pt" style:font-name-complex="Arial" style:font-size-complex="12pt"/>
    </style:style>
    <style:style style:name="T532_2" style:family="text">
      <style:text-properties style:font-name="Arial" fo:font-size="12pt" style:font-name-asian="Arial" style:font-size-asian="12pt" style:font-name-complex="Arial" style:font-size-complex="12pt"/>
    </style:style>
    <style:style style:name="T532_3" style:family="text">
      <style:text-properties style:font-name="Arial" fo:font-size="12pt" style:font-name-asian="Arial" style:font-size-asian="12pt" style:font-name-complex="Arial" style:font-size-complex="12pt"/>
    </style:style>
    <style:style style:name="T532_4" style:family="text">
      <style:text-properties style:font-name="Arial" fo:font-size="12pt" style:font-name-asian="Arial" style:font-size-asian="12pt" style:font-name-complex="Arial" style:font-size-complex="12pt"/>
    </style:style>
    <style:style style:name="T532_5" style:family="text">
      <style:text-properties style:font-name="Arial" fo:font-size="12pt" style:font-name-asian="Arial" style:font-size-asian="12pt" style:font-name-complex="Arial" style:font-size-complex="12pt"/>
    </style:style>
    <style:style style:name="T532_6" style:family="text">
      <style:text-properties style:font-name="Arial" fo:font-size="12pt" style:font-name-asian="Arial" style:font-size-asian="12pt" style:font-name-complex="Arial" style:font-size-complex="12pt"/>
    </style:style>
    <style:style style:name="T532_7" style:family="text">
      <style:text-properties style:font-name="Arial" fo:font-size="12pt" style:font-name-asian="Arial" style:font-size-asian="12pt" style:font-name-complex="Arial" style:font-size-complex="12pt"/>
    </style:style>
    <style:style style:name="T532_8" style:family="text">
      <style:text-properties style:font-name="Arial" fo:font-size="12pt" style:font-name-asian="Arial" style:font-size-asian="12pt" style:font-name-complex="Arial" style:font-size-complex="12pt"/>
    </style:style>
    <style:style style:name="T532_9" style:family="text">
      <style:text-properties style:font-name="Arial" fo:font-size="12pt" style:font-name-asian="Arial" style:font-size-asian="12pt" style:font-name-complex="Arial" style:font-size-complex="12pt"/>
    </style:style>
    <style:style style:name="T532_10" style:family="text">
      <style:text-properties style:font-name="Arial" fo:font-size="12pt" style:font-name-asian="Arial" style:font-size-asian="12pt" style:font-name-complex="Arial" style:font-size-complex="12pt"/>
    </style:style>
    <style:style style:name="T532_11" style:family="text">
      <style:text-properties style:font-name="Arial" fo:font-size="12pt" style:font-name-asian="Arial" style:font-size-asian="12pt" style:font-name-complex="Arial" style:font-size-complex="12pt"/>
    </style:style>
    <style:style style:name="T532_12" style:family="text">
      <style:text-properties style:font-name="Arial" fo:font-size="12pt" style:font-name-asian="Arial" style:font-size-asian="12pt" style:font-name-complex="Arial" style:font-size-complex="12pt"/>
    </style:style>
    <style:style style:name="T532_13" style:family="text">
      <style:text-properties style:font-name="Arial" fo:font-size="12pt" style:font-name-asian="Arial" style:font-size-asian="12pt" style:font-name-complex="Arial" style:font-size-complex="12pt"/>
    </style:style>
    <style:style style:name="T532_14" style:family="text">
      <style:text-properties style:font-name="Arial" fo:font-size="12pt" style:font-name-asian="Arial" style:font-size-asian="12pt" style:font-name-complex="Arial" style:font-size-complex="12pt"/>
    </style:style>
    <style:style style:name="T532_15" style:family="text">
      <style:text-properties style:font-name="Arial" fo:font-size="12pt" style:font-name-asian="Arial" style:font-size-asian="12pt" style:font-name-complex="Arial" style:font-size-complex="12pt"/>
    </style:style>
    <style:style style:name="T532_16" style:family="text">
      <style:text-properties style:font-name="Arial" fo:font-size="12pt" style:font-name-asian="Arial" style:font-size-asian="12pt" style:font-name-complex="Arial" style:font-size-complex="12pt"/>
    </style:style>
    <style:style style:name="T532_17" style:family="text">
      <style:text-properties style:font-name="Arial" fo:font-size="12pt" style:font-name-asian="Arial" style:font-size-asian="12pt" style:font-name-complex="Arial" style:font-size-complex="12pt"/>
    </style:style>
    <style:style style:name="T532_18" style:family="text">
      <style:text-properties style:font-name="Arial" fo:font-size="12pt" style:font-name-asian="Arial" style:font-size-asian="12pt" style:font-name-complex="Arial" style:font-size-complex="12pt"/>
    </style:style>
    <style:style style:name="T532_19" style:family="text">
      <style:text-properties style:font-name="Arial" fo:font-size="12pt" style:font-name-asian="Arial" style:font-size-asian="12pt" style:font-name-complex="Arial" style:font-size-complex="12pt"/>
    </style:style>
    <style:style style:name="T532_20" style:family="text">
      <style:text-properties style:font-name="Arial" fo:font-size="12pt" style:font-name-asian="Arial" style:font-size-asian="12pt" style:font-name-complex="Arial" style:font-size-complex="12pt"/>
    </style:style>
    <style:style style:name="T532_21" style:family="text">
      <style:text-properties style:font-name="Arial" fo:font-size="12pt" style:font-name-asian="Arial" style:font-size-asian="12pt" style:font-name-complex="Arial" style:font-size-complex="12pt"/>
    </style:style>
    <style:style style:name="T532_22" style:family="text">
      <style:text-properties style:font-name="Arial" fo:font-size="12pt" style:font-name-asian="Arial" style:font-size-asian="12pt" style:font-name-complex="Arial" style:font-size-complex="12pt"/>
    </style:style>
    <style:style style:name="T532_23" style:family="text">
      <style:text-properties style:font-name="Arial" fo:font-size="12pt" style:font-name-asian="Arial" style:font-size-asian="12pt" style:font-name-complex="Arial" style:font-size-complex="12pt"/>
    </style:style>
    <style:style style:name="T532_24" style:family="text">
      <style:text-properties style:font-name="Arial" fo:font-size="12pt" style:font-name-asian="Arial" style:font-size-asian="12pt" style:font-name-complex="Arial" style:font-size-complex="12pt"/>
    </style:style>
    <style:style style:name="T532_25" style:family="text">
      <style:text-properties style:font-name="Arial" fo:font-size="12pt" style:font-name-asian="Arial" style:font-size-asian="12pt" style:font-name-complex="Arial" style:font-size-complex="12pt"/>
    </style:style>
    <style:style style:name="T532_26" style:family="text">
      <style:text-properties style:font-name="Arial" fo:font-size="12pt" style:font-name-asian="Arial" style:font-size-asian="12pt" style:font-name-complex="Arial" style:font-size-complex="12pt"/>
    </style:style>
    <style:style style:name="P533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534" style:family="paragraph" style:parent-style-name="Normal">
      <style:paragraph-properties fo:text-align="justify"/>
    </style:style>
    <style:style style:name="T534_1" style:family="text">
      <style:text-properties style:font-name="Arial" fo:font-size="12pt" style:font-name-asian="Arial" style:font-size-asian="12pt" style:font-name-complex="Arial" style:font-size-complex="12pt"/>
    </style:style>
    <style:style style:name="T534_2" style:family="text">
      <style:text-properties style:font-name="Arial" fo:font-size="12pt" style:font-name-asian="Arial" style:font-size-asian="12pt" style:font-name-complex="Arial" style:font-size-complex="12pt"/>
    </style:style>
    <style:style style:name="T534_3" style:family="text">
      <style:text-properties style:font-name="Arial" fo:font-size="12pt" style:font-name-asian="Arial" style:font-size-asian="12pt" style:font-name-complex="Arial" style:font-size-complex="12pt"/>
    </style:style>
    <style:style style:name="T534_4" style:family="text">
      <style:text-properties style:font-name="Arial" fo:font-size="12pt" style:font-name-asian="Arial" style:font-size-asian="12pt" style:font-name-complex="Arial" style:font-size-complex="12pt"/>
    </style:style>
    <style:style style:name="T534_5" style:family="text">
      <style:text-properties style:font-name="Arial" fo:font-size="12pt" style:font-name-asian="Arial" style:font-size-asian="12pt" style:font-name-complex="Arial" style:font-size-complex="12pt"/>
    </style:style>
    <style:style style:name="T534_6" style:family="text">
      <style:text-properties style:font-name="Arial" fo:font-size="12pt" style:font-name-asian="Arial" style:font-size-asian="12pt" style:font-name-complex="Arial" style:font-size-complex="12pt"/>
    </style:style>
    <style:style style:name="T534_7" style:family="text">
      <style:text-properties style:font-name="Arial" fo:font-size="12pt" style:font-name-asian="Arial" style:font-size-asian="12pt" style:font-name-complex="Arial" style:font-size-complex="12pt"/>
    </style:style>
    <style:style style:name="T534_8" style:family="text">
      <style:text-properties style:font-name="Arial" fo:font-size="12pt" style:font-name-asian="Arial" style:font-size-asian="12pt" style:font-name-complex="Arial" style:font-size-complex="12pt"/>
    </style:style>
    <style:style style:name="T534_9" style:family="text">
      <style:text-properties style:font-name="Arial" fo:font-size="12pt" style:font-name-asian="Arial" style:font-size-asian="12pt" style:font-name-complex="Arial" style:font-size-complex="12pt"/>
    </style:style>
    <style:style style:name="T534_10" style:family="text">
      <style:text-properties style:font-name="Arial" fo:font-size="12pt" style:font-name-asian="Arial" style:font-size-asian="12pt" style:font-name-complex="Arial" style:font-size-complex="12pt"/>
    </style:style>
    <style:style style:name="T534_11" style:family="text">
      <style:text-properties style:font-name="Arial" fo:font-size="12pt" style:font-name-asian="Arial" style:font-size-asian="12pt" style:font-name-complex="Arial" style:font-size-complex="12pt"/>
    </style:style>
    <style:style style:name="T534_12" style:family="text">
      <style:text-properties style:font-name="Arial" fo:font-size="12pt" style:font-name-asian="Arial" style:font-size-asian="12pt" style:font-name-complex="Arial" style:font-size-complex="12pt"/>
    </style:style>
    <style:style style:name="T534_13" style:family="text">
      <style:text-properties style:font-name="Arial" fo:font-size="12pt" style:font-name-asian="Arial" style:font-size-asian="12pt" style:font-name-complex="Arial" style:font-size-complex="12pt"/>
    </style:style>
    <style:style style:name="T534_14" style:family="text">
      <style:text-properties style:font-name="Arial" fo:font-size="12pt" style:font-name-asian="Arial" style:font-size-asian="12pt" style:font-name-complex="Arial" style:font-size-complex="12pt"/>
    </style:style>
    <style:style style:name="T534_15" style:family="text">
      <style:text-properties style:font-name="Arial" fo:font-size="12pt" style:font-name-asian="Arial" style:font-size-asian="12pt" style:font-name-complex="Arial" style:font-size-complex="12pt"/>
    </style:style>
    <style:style style:name="T534_16" style:family="text">
      <style:text-properties style:font-name="Arial" fo:font-size="12pt" style:font-name-asian="Arial" style:font-size-asian="12pt" style:font-name-complex="Arial" style:font-size-complex="12pt"/>
    </style:style>
    <style:style style:name="T534_17" style:family="text">
      <style:text-properties style:font-name="Arial" fo:font-size="12pt" style:font-name-asian="Arial" style:font-size-asian="12pt" style:font-name-complex="Arial" style:font-size-complex="12pt"/>
    </style:style>
    <style:style style:name="T534_18" style:family="text">
      <style:text-properties style:font-name="Arial" fo:font-size="12pt" style:font-name-asian="Arial" style:font-size-asian="12pt" style:font-name-complex="Arial" style:font-size-complex="12pt"/>
    </style:style>
    <style:style style:name="T534_19" style:family="text">
      <style:text-properties style:font-name="Arial" fo:font-size="12pt" style:font-name-asian="Arial" style:font-size-asian="12pt" style:font-name-complex="Arial" style:font-size-complex="12pt"/>
    </style:style>
    <style:style style:name="T534_20" style:family="text">
      <style:text-properties style:font-name="Arial" fo:font-size="12pt" style:font-name-asian="Arial" style:font-size-asian="12pt" style:font-name-complex="Arial" style:font-size-complex="12pt"/>
    </style:style>
    <style:style style:name="T534_21" style:family="text">
      <style:text-properties style:font-name="Arial" fo:font-size="12pt" style:font-name-asian="Arial" style:font-size-asian="12pt" style:font-name-complex="Arial" style:font-size-complex="12pt"/>
    </style:style>
    <style:style style:name="T534_22" style:family="text">
      <style:text-properties style:font-name="Arial" fo:font-size="12pt" style:font-name-asian="Arial" style:font-size-asian="12pt" style:font-name-complex="Arial" style:font-size-complex="12pt"/>
    </style:style>
    <style:style style:name="T534_23" style:family="text">
      <style:text-properties style:font-name="Arial" fo:font-size="12pt" style:font-name-asian="Arial" style:font-size-asian="12pt" style:font-name-complex="Arial" style:font-size-complex="12pt"/>
    </style:style>
    <style:style style:name="T534_24" style:family="text">
      <style:text-properties style:font-name="Arial" fo:font-size="12pt" style:font-name-asian="Arial" style:font-size-asian="12pt" style:font-name-complex="Arial" style:font-size-complex="12pt"/>
    </style:style>
    <style:style style:name="T534_25" style:family="text">
      <style:text-properties style:font-name="Arial" fo:font-size="12pt" style:font-name-asian="Arial" style:font-size-asian="12pt" style:font-name-complex="Arial" style:font-size-complex="12pt"/>
    </style:style>
    <style:style style:name="P53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536" style:family="paragraph" style:parent-style-name="Normal">
      <style:paragraph-properties fo:text-align="justify"/>
    </style:style>
    <style:style style:name="T536_1" style:family="text">
      <style:text-properties style:font-name="Arial" fo:font-size="12pt" style:font-name-asian="Arial" style:font-size-asian="12pt" style:font-name-complex="Arial" style:font-size-complex="12pt"/>
    </style:style>
    <style:style style:name="T536_2" style:family="text">
      <style:text-properties style:font-name="Arial" fo:font-size="12pt" style:font-name-asian="Arial" style:font-size-asian="12pt" style:font-name-complex="Arial" style:font-size-complex="12pt"/>
    </style:style>
    <style:style style:name="P537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538" style:family="paragraph" style:parent-style-name="Normal"/>
    <style:style style:name="T53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38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39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able22" style:family="table">
      <style:table-properties table:align="left" style:width="18.239cm" fo:margin-left="0cm"/>
    </style:style>
    <style:style style:name="Column76" style:family="table-column">
      <style:table-column-properties style:column-width="5.487cm"/>
    </style:style>
    <style:style style:name="Column77" style:family="table-column">
      <style:table-column-properties style:column-width="12.751cm"/>
    </style:style>
    <style:style style:name="Row98" style:family="table-row">
      <style:table-row-properties style:min-row-height="0.529cm"/>
    </style:style>
    <style:style style:name="Cell28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0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0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0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8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99" style:family="table-row">
      <style:table-row-properties style:min-row-height="4.094cm"/>
    </style:style>
    <style:style style:name="Cell28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8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3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3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3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9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0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543_1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19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20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2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2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2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2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3_2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00" style:family="table-row">
      <style:table-row-properties style:min-row-height="0.529cm"/>
    </style:style>
    <style:style style:name="Cell2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4" style:family="paragraph" style:parent-style-name="Normal">
      <style:paragraph-properties fo:line-height="100%" fo:margin-bottom="0cm"/>
    </style:style>
    <style:style style:name="T54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4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8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5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5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5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5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5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5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5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01" style:family="table-row">
      <style:table-row-properties style:min-row-height="0.801cm"/>
    </style:style>
    <style:style style:name="Cell28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6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87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7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7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7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7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7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7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7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7_9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02" style:family="table-row">
      <style:table-row-properties style:min-row-height="0.529cm"/>
    </style:style>
    <style:style style:name="Cell2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8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28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9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9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49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9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10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1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1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1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1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49_1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03" style:family="table-row">
      <style:table-row-properties style:min-row-height="0.529cm"/>
    </style:style>
    <style:style style:name="Cell29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50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29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551" style:family="paragraph" style:parent-style-name="Normal">
      <style:paragraph-properties fo:line-height="100%" fo:margin-bottom="0cm"/>
    </style:style>
    <style:style style:name="T55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5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51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5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52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52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52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52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552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553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554" style:family="paragraph" style:parent-style-name="Normal"/>
    <style:style style:name="T554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55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555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55_2" style:family="text">
      <style:text-properties style:font-name="Arial" fo:font-size="12pt" style:font-name-asian="Arial" style:font-size-asian="12pt" style:font-name-complex="Arial" style:font-size-complex="12pt"/>
    </style:style>
    <style:style style:name="P556" style:family="paragraph" style:parent-style-name="List_20_Paragraph">
      <style:paragraph-properties fo:text-align="justify"/>
    </style:style>
    <style:style style:name="T55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56_2" style:family="text">
      <style:text-properties style:font-name="Arial" fo:font-size="12pt" style:font-name-asian="Arial" style:font-size-asian="12pt" style:font-name-complex="Arial" style:font-size-complex="12pt"/>
    </style:style>
    <style:style style:name="P557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557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57_2" style:family="text">
      <style:text-properties style:font-name="Arial" fo:font-size="12pt" style:font-name-asian="Arial" style:font-size-asian="12pt" style:font-name-complex="Arial" style:font-size-complex="12pt"/>
    </style:style>
    <style:style style:name="P558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55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58_2" style:family="text">
      <style:text-properties style:font-name="Arial" fo:font-size="12pt" style:font-name-asian="Arial" style:font-size-asian="12pt" style:font-name-complex="Arial" style:font-size-complex="12pt"/>
    </style:style>
    <style:style style:name="P559" style:family="paragraph" style:parent-style-name="List_20_Paragraph">
      <style:paragraph-properties fo:text-align="justify"/>
    </style:style>
    <style:style style:name="T559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59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59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59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59_5" style:family="text">
      <style:text-properties style:font-name="Arial" fo:font-size="12pt" style:font-name-asian="Arial" style:font-size-asian="12pt" style:font-name-complex="Arial" style:font-size-complex="12pt"/>
    </style:style>
    <style:style style:name="T559_6" style:family="text">
      <style:text-properties style:font-name="Arial" fo:font-size="12pt" style:font-name-asian="Arial" style:font-size-asian="12pt" style:font-name-complex="Arial" style:font-size-complex="12pt"/>
    </style:style>
    <style:style style:name="T559_7" style:family="text">
      <style:text-properties style:font-name="Arial" fo:font-size="12pt" style:font-name-asian="Arial" style:font-size-asian="12pt" style:font-name-complex="Arial" style:font-size-complex="12pt"/>
    </style:style>
    <style:style style:name="T559_8" style:family="text">
      <style:text-properties style:font-name="Arial" fo:font-size="12pt" style:font-name-asian="Arial" style:font-size-asian="12pt" style:font-name-complex="Arial" style:font-size-complex="12pt"/>
    </style:style>
    <style:style style:name="T559_9" style:family="text">
      <style:text-properties style:font-name="Arial" fo:font-size="12pt" style:font-name-asian="Arial" style:font-size-asian="12pt" style:font-name-complex="Arial" style:font-size-complex="12pt"/>
    </style:style>
    <style:style style:name="T559_10" style:family="text">
      <style:text-properties style:font-name="Arial" fo:font-size="12pt" style:font-name-asian="Arial" style:font-size-asian="12pt" style:font-name-complex="Arial" style:font-size-complex="12pt"/>
    </style:style>
    <style:style style:name="T559_11" style:family="text">
      <style:text-properties style:font-name="Arial" fo:font-size="12pt" style:font-name-asian="Arial" style:font-size-asian="12pt" style:font-name-complex="Arial" style:font-size-complex="12pt"/>
    </style:style>
    <style:style style:name="T559_12" style:family="text">
      <style:text-properties style:font-name="Arial" fo:font-size="12pt" style:font-name-asian="Arial" style:font-size-asian="12pt" style:font-name-complex="Arial" style:font-size-complex="12pt"/>
    </style:style>
    <style:style style:name="T559_13" style:family="text">
      <style:text-properties style:font-name="Arial" fo:font-size="12pt" style:font-name-asian="Arial" style:font-size-asian="12pt" style:font-name-complex="Arial" style:font-size-complex="12pt"/>
    </style:style>
    <style:style style:name="T559_14" style:family="text">
      <style:text-properties style:font-name="Arial" fo:font-size="12pt" style:font-name-asian="Arial" style:font-size-asian="12pt" style:font-name-complex="Arial" style:font-size-complex="12pt"/>
    </style:style>
    <style:style style:name="T559_15" style:family="text">
      <style:text-properties style:font-name="Arial" fo:font-size="12pt" style:font-name-asian="Arial" style:font-size-asian="12pt" style:font-name-complex="Arial" style:font-size-complex="12pt"/>
    </style:style>
    <style:style style:name="T559_16" style:family="text">
      <style:text-properties style:font-name="Arial" fo:font-size="12pt" style:font-name-asian="Arial" style:font-size-asian="12pt" style:font-name-complex="Arial" style:font-size-complex="12pt"/>
    </style:style>
    <style:style style:name="T559_17" style:family="text">
      <style:text-properties style:font-name="Arial" fo:font-size="12pt" style:font-name-asian="Arial" style:font-size-asian="12pt" style:font-name-complex="Arial" style:font-size-complex="12pt"/>
    </style:style>
    <style:style style:name="T559_18" style:family="text">
      <style:text-properties style:font-name="Arial" fo:font-size="12pt" style:font-name-asian="Arial" style:font-size-asian="12pt" style:font-name-complex="Arial" style:font-size-complex="12pt"/>
    </style:style>
    <style:style style:name="T559_19" style:family="text">
      <style:text-properties style:font-name="Arial" fo:font-size="12pt" style:font-name-asian="Arial" style:font-size-asian="12pt" style:font-name-complex="Arial" style:font-size-complex="12pt"/>
    </style:style>
    <style:style style:name="T559_20" style:family="text">
      <style:text-properties style:font-name="Arial" fo:font-size="12pt" style:font-name-asian="Arial" style:font-size-asian="12pt" style:font-name-complex="Arial" style:font-size-complex="12pt"/>
    </style:style>
    <style:style style:name="T559_21" style:family="text">
      <style:text-properties style:font-name="Arial" fo:font-size="12pt" style:font-name-asian="Arial" style:font-size-asian="12pt" style:font-name-complex="Arial" style:font-size-complex="12pt"/>
    </style:style>
    <style:style style:name="T559_22" style:family="text">
      <style:text-properties style:font-name="Arial" fo:font-size="12pt" style:font-name-asian="Arial" style:font-size-asian="12pt" style:font-name-complex="Arial" style:font-size-complex="12pt"/>
    </style:style>
    <style:style style:name="T559_23" style:family="text">
      <style:text-properties style:font-name="Arial" fo:font-size="12pt" style:font-name-asian="Arial" style:font-size-asian="12pt" style:font-name-complex="Arial" style:font-size-complex="12pt"/>
    </style:style>
    <style:style style:name="T559_24" style:family="text">
      <style:text-properties style:font-name="Arial" fo:font-size="12pt" style:font-name-asian="Arial" style:font-size-asian="12pt" style:font-name-complex="Arial" style:font-size-complex="12pt"/>
    </style:style>
    <style:style style:name="T559_25" style:family="text">
      <style:text-properties style:font-name="Arial" fo:font-size="12pt" style:font-name-asian="Arial" style:font-size-asian="12pt" style:font-name-complex="Arial" style:font-size-complex="12pt"/>
    </style:style>
    <style:style style:name="T559_26" style:family="text">
      <style:text-properties style:font-name="Arial" fo:font-size="12pt" style:font-name-asian="Arial" style:font-size-asian="12pt" style:font-name-complex="Arial" style:font-size-complex="12pt"/>
    </style:style>
    <style:style style:name="T559_27" style:family="text">
      <style:text-properties style:font-name="Arial" fo:font-size="12pt" style:font-name-asian="Arial" style:font-size-asian="12pt" style:font-name-complex="Arial" style:font-size-complex="12pt"/>
    </style:style>
    <style:style style:name="T559_28" style:family="text">
      <style:text-properties style:font-name="Arial" fo:font-size="12pt" style:font-name-asian="Arial" style:font-size-asian="12pt" style:font-name-complex="Arial" style:font-size-complex="12pt"/>
    </style:style>
    <style:style style:name="T559_29" style:family="text">
      <style:text-properties style:font-name="Arial" fo:font-size="12pt" style:font-name-asian="Arial" style:font-size-asian="12pt" style:font-name-complex="Arial" style:font-size-complex="12pt"/>
    </style:style>
    <style:style style:name="T559_30" style:family="text">
      <style:text-properties style:font-name="Arial" fo:font-size="12pt" style:font-name-asian="Arial" style:font-size-asian="12pt" style:font-name-complex="Arial" style:font-size-complex="12pt"/>
    </style:style>
    <style:style style:name="T559_31" style:family="text">
      <style:text-properties style:font-name="Arial" fo:font-size="12pt" style:font-name-asian="Arial" style:font-size-asian="12pt" style:font-name-complex="Arial" style:font-size-complex="12pt"/>
    </style:style>
    <style:style style:name="T559_32" style:family="text">
      <style:text-properties style:font-name="Arial" fo:font-size="12pt" style:font-name-asian="Arial" style:font-size-asian="12pt" style:font-name-complex="Arial" style:font-size-complex="12pt"/>
    </style:style>
    <style:style style:name="T559_33" style:family="text">
      <style:text-properties style:font-name="Arial" fo:font-size="12pt" style:font-name-asian="Arial" style:font-size-asian="12pt" style:font-name-complex="Arial" style:font-size-complex="12pt"/>
    </style:style>
    <style:style style:name="P560" style:family="paragraph" style:parent-style-name="List_20_Paragraph">
      <style:paragraph-properties fo:text-align="justify"/>
    </style:style>
    <style:style style:name="T560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560_2" style:family="text">
      <style:text-properties style:font-name="Arial" fo:font-size="12pt" style:font-name-asian="Arial" style:font-size-asian="12pt" style:font-name-complex="Arial" style:font-size-complex="12pt"/>
    </style:style>
    <style:style style:name="P561" style:family="paragraph" style:parent-style-name="Normal">
      <style:paragraph-properties fo:text-align="justify"/>
    </style:style>
    <style:style style:name="T561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6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23" style:family="table">
      <style:table-properties table:align="left" style:width="17.776cm" fo:margin-left="0cm"/>
    </style:style>
    <style:style style:name="Column78" style:family="table-column">
      <style:table-column-properties style:column-width="1.064cm"/>
    </style:style>
    <style:style style:name="Column79" style:family="table-column">
      <style:table-column-properties style:column-width="5.854cm"/>
    </style:style>
    <style:style style:name="Column80" style:family="table-column">
      <style:table-column-properties style:column-width="5.491cm"/>
    </style:style>
    <style:style style:name="Column81" style:family="table-column">
      <style:table-column-properties style:column-width="2.962cm"/>
    </style:style>
    <style:style style:name="Column82" style:family="table-column">
      <style:table-column-properties style:column-width="2.406cm"/>
    </style:style>
    <style:style style:name="Row104" style:family="table-row"/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text-align="justify" fo:line-height="108%" fo:margin-bottom="0cm"/>
    </style:style>
    <style:style style:name="T56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text-align="justify" fo:line-height="108%" fo:margin-bottom="0cm"/>
    </style:style>
    <style:style style:name="T56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text-align="justify" fo:line-height="108%" fo:margin-bottom="0cm"/>
    </style:style>
    <style:style style:name="T56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text-align="justify" fo:line-height="108%" fo:margin-bottom="0cm"/>
    </style:style>
    <style:style style:name="T56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text-align="justify" fo:line-height="108%" fo:margin-bottom="0cm"/>
    </style:style>
    <style:style style:name="T56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05" style:family="table-row"/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text-align="justify" fo:line-height="108%" fo:margin-bottom="0cm"/>
    </style:style>
    <style:style style:name="T56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text-align="justify" fo:line-height="108%" fo:margin-bottom="0cm"/>
    </style:style>
    <style:style style:name="T56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9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9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9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9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9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9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69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69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69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69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69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69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69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69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text-align="justify" fo:line-height="108%" fo:margin-bottom="0cm"/>
    </style:style>
    <style:style style:name="T57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text-align="justify" fo:line-height="108%" fo:margin-bottom="0cm"/>
    </style:style>
    <style:style style:name="T57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text-align="justify" fo:line-height="108%" fo:margin-bottom="0cm"/>
    </style:style>
    <style:style style:name="T57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06" style:family="table-row"/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text-align="justify" fo:line-height="108%" fo:margin-bottom="0cm"/>
    </style:style>
    <style:style style:name="T57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text-align="justify" fo:line-height="108%" fo:margin-bottom="0cm"/>
    </style:style>
    <style:style style:name="T57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7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4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575" style:family="paragraph" style:parent-style-name="Normal">
      <style:paragraph-properties fo:text-align="justify"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text-align="justify" fo:line-height="108%" fo:margin-bottom="0cm"/>
    </style:style>
    <style:style style:name="T57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text-align="justify" fo:line-height="108%" fo:margin-bottom="0cm"/>
    </style:style>
    <style:style style:name="T57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text-align="justify" fo:line-height="108%" fo:margin-bottom="0cm"/>
    </style:style>
    <style:style style:name="T57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78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07" style:family="table-row"/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paragraph-properties fo:text-align="justify" fo:line-height="108%" fo:margin-bottom="0cm"/>
    </style:style>
    <style:style style:name="T57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text-align="justify" fo:line-height="108%" fo:margin-bottom="0cm"/>
    </style:style>
    <style:style style:name="T58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8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80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80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80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0_1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text-align="justify" fo:line-height="108%" fo:margin-bottom="0cm"/>
    </style:style>
    <style:style style:name="T58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582" style:family="paragraph" style:parent-style-name="Normal">
      <style:paragraph-properties fo:text-align="justify"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text-align="justify" fo:line-height="108%" fo:margin-bottom="0cm"/>
    </style:style>
    <style:style style:name="T58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>
      <style:paragraph-properties fo:text-align="justify" fo:line-height="108%" fo:margin-bottom="0cm"/>
    </style:style>
    <style:style style:name="T58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08" style:family="table-row"/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text-align="justify" fo:line-height="108%" fo:margin-bottom="0cm"/>
    </style:style>
    <style:style style:name="T58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text-align="justify" fo:line-height="100%" fo:margin-bottom="0cm"/>
    </style:style>
    <style:style style:name="T58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86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6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6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587" style:family="paragraph" style:parent-style-name="Normal">
      <style:paragraph-properties fo:text-align="justify"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text-align="justify" fo:line-height="108%" fo:margin-bottom="0cm"/>
    </style:style>
    <style:style style:name="T58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8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8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8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88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text-align="justify" fo:line-height="108%" fo:margin-bottom="0cm"/>
    </style:style>
    <style:style style:name="T58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paragraph-properties fo:text-align="justify" fo:line-height="108%" fo:margin-bottom="0cm"/>
    </style:style>
    <style:style style:name="T59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09" style:family="table-row"/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paragraph-properties fo:text-align="justify" fo:line-height="108%" fo:margin-bottom="0cm"/>
    </style:style>
    <style:style style:name="T59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>
      <style:paragraph-properties fo:text-align="justify" fo:line-height="100%" fo:margin-bottom="0cm"/>
    </style:style>
    <style:style style:name="T59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592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593" style:family="paragraph" style:parent-style-name="Normal">
      <style:paragraph-properties fo:text-align="justify" fo:line-height="108%" fo:margin-bottom="0cm"/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>
      <style:paragraph-properties fo:text-align="justify" fo:line-height="108%" fo:margin-bottom="0cm"/>
    </style:style>
    <style:style style:name="T59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9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94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94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94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>
      <style:paragraph-properties fo:text-align="justify" fo:line-height="108%" fo:margin-bottom="0cm"/>
    </style:style>
    <style:style style:name="T59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>
      <style:paragraph-properties fo:text-align="justify" fo:line-height="108%" fo:margin-bottom="0cm"/>
    </style:style>
    <style:style style:name="T59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596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597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598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24" style:family="table">
      <style:table-properties table:align="center" style:width="18.004cm" fo:margin-left="-0.201cm"/>
    </style:style>
    <style:style style:name="Column83" style:family="table-column">
      <style:table-column-properties style:column-width="5.884cm"/>
    </style:style>
    <style:style style:name="Column84" style:family="table-column">
      <style:table-column-properties style:column-width="3.713cm"/>
    </style:style>
    <style:style style:name="Column85" style:family="table-column">
      <style:table-column-properties style:column-width="4.718cm"/>
    </style:style>
    <style:style style:name="Column86" style:family="table-column">
      <style:table-column-properties style:column-width="3.688cm"/>
    </style:style>
    <style:style style:name="Row110" style:family="table-row">
      <style:table-row-properties style:min-row-height="0.476cm"/>
    </style:style>
    <style:style style:name="Cell322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9" style:family="paragraph" style:parent-style-name="Normal">
      <style:paragraph-properties fo:line-height="100%" fo:margin-bottom="0cm"/>
    </style:style>
    <style:style style:name="T59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23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60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600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600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11" style:family="table-row">
      <style:table-row-properties style:min-row-height="0.476cm"/>
    </style:style>
    <style:style style:name="Cell324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1" style:family="paragraph" style:parent-style-name="Normal">
      <style:paragraph-properties fo:line-height="100%" fo:margin-bottom="0cm"/>
    </style:style>
    <style:style style:name="T60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0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112" style:family="table-row">
      <style:table-row-properties style:min-row-height="0.476cm"/>
    </style:style>
    <style:style style:name="Cell326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60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604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604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604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28" style:family="table-cell">
      <style:table-cell-properties fo:background-color="#d9e2f3"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29" style:family="table-cell">
      <style:table-cell-properties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607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08" style:family="paragraph" style:parent-style-name="Normal">
      <style:paragraph-properties fo:text-align="justify"/>
    </style:style>
    <style:style style:name="T60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09" style:family="paragraph" style:parent-style-name="Normal">
      <style:paragraph-properties fo:text-align="justify"/>
    </style:style>
    <style:style style:name="T609_1" style:family="text">
      <style:text-properties style:font-name="Arial" fo:font-size="12pt" style:font-name-asian="Arial" style:font-size-asian="12pt" style:font-name-complex="Arial" style:font-size-complex="12pt"/>
    </style:style>
    <style:style style:name="T609_2" style:family="text">
      <style:text-properties style:font-name="Arial" fo:font-size="12pt" style:font-name-asian="Arial" style:font-size-asian="12pt" style:font-name-complex="Arial" style:font-size-complex="12pt"/>
    </style:style>
    <style:style style:name="T609_3" style:family="text">
      <style:text-properties style:font-name="Arial" fo:font-size="12pt" style:font-name-asian="Arial" style:font-size-asian="12pt" style:font-name-complex="Arial" style:font-size-complex="12pt"/>
    </style:style>
    <style:style style:name="T609_4" style:family="text">
      <style:text-properties style:font-name="Arial" fo:font-size="12pt" style:font-name-asian="Arial" style:font-size-asian="12pt" style:font-name-complex="Arial" style:font-size-complex="12pt"/>
    </style:style>
    <style:style style:name="T609_5" style:family="text">
      <style:text-properties style:font-name="Arial" fo:font-size="12pt" style:font-name-asian="Arial" style:font-size-asian="12pt" style:font-name-complex="Arial" style:font-size-complex="12pt"/>
    </style:style>
    <style:style style:name="T609_6" style:family="text">
      <style:text-properties style:font-name="Arial" fo:font-size="12pt" style:font-name-asian="Arial" style:font-size-asian="12pt" style:font-name-complex="Arial" style:font-size-complex="12pt"/>
    </style:style>
    <style:style style:name="T609_7" style:family="text">
      <style:text-properties style:font-name="Arial" fo:font-size="12pt" style:font-name-asian="Arial" style:font-size-asian="12pt" style:font-name-complex="Arial" style:font-size-complex="12pt"/>
    </style:style>
    <style:style style:name="P610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11" style:family="paragraph" style:parent-style-name="Normal">
      <style:paragraph-properties fo:text-align="justify"/>
    </style:style>
    <style:style style:name="T611_1" style:family="text">
      <style:text-properties style:font-name="Arial" fo:font-size="12pt" style:font-name-asian="Arial" style:font-size-asian="12pt" style:font-name-complex="Arial" style:font-size-complex="12pt"/>
    </style:style>
    <style:style style:name="P612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13" style:family="paragraph" style:parent-style-name="Normal">
      <style:paragraph-properties fo:text-align="justify"/>
    </style:style>
    <style:style style:name="T613_1" style:family="text">
      <style:text-properties style:font-name="Arial" fo:font-size="12pt" style:font-name-asian="Arial" style:font-size-asian="12pt" style:font-name-complex="Arial" style:font-size-complex="12pt"/>
    </style:style>
    <style:style style:name="T613_2" style:family="text">
      <style:text-properties style:font-name="Arial" fo:font-size="12pt" style:font-name-asian="Arial" style:font-size-asian="12pt" style:font-name-complex="Arial" style:font-size-complex="12pt"/>
    </style:style>
    <style:style style:name="P614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15" style:family="paragraph" style:parent-style-name="Normal">
      <style:paragraph-properties fo:text-align="justify"/>
    </style:style>
    <style:style style:name="T615_1" style:family="text">
      <style:text-properties style:font-name="Arial" fo:font-size="12pt" style:font-name-asian="Arial" style:font-size-asian="12pt" style:font-name-complex="Arial" style:font-size-complex="12pt"/>
    </style:style>
    <style:style style:name="P616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17" style:family="paragraph" style:parent-style-name="Normal">
      <style:paragraph-properties fo:text-align="justify"/>
    </style:style>
    <style:style style:name="T617_1" style:family="text">
      <style:text-properties style:font-name="Arial" fo:font-size="12pt" style:font-name-asian="Arial" style:font-size-asian="12pt" style:font-name-complex="Arial" style:font-size-complex="12pt"/>
    </style:style>
    <style:style style:name="P618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19" style:family="paragraph" style:parent-style-name="Normal">
      <style:paragraph-properties fo:text-align="justify"/>
    </style:style>
    <style:style style:name="T619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20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21" style:family="paragraph" style:parent-style-name="Normal">
      <style:paragraph-properties fo:text-align="justify"/>
    </style:style>
    <style:style style:name="T621_1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621_2" style:family="text">
      <style:text-properties style:font-name="Arial" fo:font-size="12pt" style:font-name-asian="Arial" style:font-size-asian="12pt" style:font-name-complex="Arial" style:font-size-complex="12pt" fo:language="en" fo:country="US"/>
    </style:style>
    <style:style style:name="T621_3" style:family="text">
      <style:text-properties style:font-name="Arial" fo:font-size="12pt" style:font-name-asian="Arial" style:font-size-asian="12pt" style:font-name-complex="Arial" style:font-size-complex="12pt"/>
    </style:style>
    <style:style style:name="P622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623" style:family="paragraph" style:parent-style-name="Normal"/>
    <style:style style:name="T623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623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24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style:font-name="Arial" fo:font-size="12pt" style:font-name-asian="Arial" style:font-size-asian="12pt" style:font-name-complex="Arial" style:font-size-complex="12pt"/>
    </style:style>
    <style:style style:name="Table25" style:family="table">
      <style:table-properties table:align="left" style:width="17.582cm" fo:margin-left="0cm"/>
    </style:style>
    <style:style style:name="Column87" style:family="table-column">
      <style:table-column-properties style:column-width="8.795cm"/>
    </style:style>
    <style:style style:name="Column88" style:family="table-column">
      <style:table-column-properties style:column-width="8.788cm"/>
    </style:style>
    <style:style style:name="Row113" style:family="table-row">
      <style:table-row-properties style:min-row-height="0.529cm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25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26" style:family="paragraph" style:parent-style-name="Normal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27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28" style:family="paragraph" style:parent-style-name="Normal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14" style:family="table-row">
      <style:table-row-properties style:min-row-height="0.529cm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line-height="100%" fo:margin-bottom="0cm"/>
    </style:style>
    <style:style style:name="T63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15" style:family="table-row">
      <style:table-row-properties style:min-row-height="0.529cm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line-height="100%" fo:margin-bottom="0.423cm"/>
    </style:style>
    <style:style style:name="T63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16" style:family="table-row">
      <style:table-row-properties style:min-row-height="0.529cm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0%" fo:margin-bottom="0.423cm"/>
    </style:style>
    <style:style style:name="T63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35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636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37" style:family="paragraph" style:parent-style-name="Normal">
      <style:paragraph-properties fo:text-align="justify"/>
    </style:style>
    <style:style style:name="T637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637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38" style:family="paragraph" style:parent-style-name="List_20_Paragraph">
      <style:paragraph-properties fo:text-align="justify"/>
    </style:style>
    <style:style style:name="T63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638_2" style:family="text">
      <style:text-properties style:font-name="Arial" fo:font-size="12pt" style:font-name-asian="Arial" style:font-size-asian="12pt" style:font-name-complex="Arial" style:font-size-complex="12pt"/>
    </style:style>
    <style:style style:name="T638_3" style:family="text">
      <style:text-properties style:font-name="Arial" fo:font-size="12pt" style:font-name-asian="Arial" style:font-size-asian="12pt" style:font-name-complex="Arial" style:font-size-complex="12pt"/>
    </style:style>
    <style:style style:name="T638_4" style:family="text">
      <style:text-properties style:font-name="Arial" fo:font-size="12pt" style:font-name-asian="Arial" style:font-size-asian="12pt" style:font-name-complex="Arial" style:font-size-complex="12pt"/>
    </style:style>
    <style:style style:name="T638_5" style:family="text">
      <style:text-properties style:font-name="Arial" fo:font-size="12pt" style:font-name-asian="Arial" style:font-size-asian="12pt" style:font-name-complex="Arial" style:font-size-complex="12pt"/>
    </style:style>
    <style:style style:name="T638_6" style:family="text">
      <style:text-properties style:font-name="Arial" fo:font-size="12pt" style:font-name-asian="Arial" style:font-size-asian="12pt" style:font-name-complex="Arial" style:font-size-complex="12pt"/>
    </style:style>
    <style:style style:name="T638_7" style:family="text">
      <style:text-properties style:font-name="Arial" fo:font-size="12pt" style:font-name-asian="Arial" style:font-size-asian="12pt" style:font-name-complex="Arial" style:font-size-complex="12pt"/>
    </style:style>
    <style:style style:name="T638_8" style:family="text">
      <style:text-properties style:font-name="Arial" fo:font-size="12pt" style:font-name-asian="Arial" style:font-size-asian="12pt" style:font-name-complex="Arial" style:font-size-complex="12pt"/>
    </style:style>
    <style:style style:name="T638_9" style:family="text">
      <style:text-properties style:font-name="Arial" fo:font-size="12pt" style:font-name-asian="Arial" style:font-size-asian="12pt" style:font-name-complex="Arial" style:font-size-complex="12pt"/>
    </style:style>
    <style:style style:name="Table26" style:family="table">
      <style:table-properties table:align="center" style:width="17.039cm" fo:margin-left="0.28cm"/>
    </style:style>
    <style:style style:name="Column89" style:family="table-column">
      <style:table-column-properties style:column-width="5.002cm"/>
    </style:style>
    <style:style style:name="Column90" style:family="table-column">
      <style:table-column-properties style:column-width="3.736cm"/>
    </style:style>
    <style:style style:name="Column91" style:family="table-column">
      <style:table-column-properties style:column-width="4.75cm"/>
    </style:style>
    <style:style style:name="Column92" style:family="table-column">
      <style:table-column-properties style:column-width="3.551cm"/>
    </style:style>
    <style:style style:name="Row117" style:family="table-row">
      <style:table-row-properties style:min-row-height="0.476cm"/>
    </style:style>
    <style:style style:name="Cell338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39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40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118" style:family="table-row">
      <style:table-row-properties style:min-row-height="0.476cm"/>
    </style:style>
    <style:style style:name="Cell340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64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19" style:family="table-row">
      <style:table-row-properties style:min-row-height="0.476cm"/>
    </style:style>
    <style:style style:name="Cell342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64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43" style:family="table-cell">
      <style:table-cell-properties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644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44" style:family="table-cell">
      <style:table-cell-properties fo:background-color="#d9e2f3"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45" style:family="table-cell">
      <style:table-cell-properties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647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648" style:family="paragraph" style:parent-style-name="Normal"/>
    <style:style style:name="T64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49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style:font-name="Arial" fo:font-size="12pt" style:font-name-asian="Arial" style:font-size-asian="12pt" style:font-name-complex="Arial" style:font-size-complex="12pt"/>
    </style:style>
    <style:style style:name="T650_2" style:family="text">
      <style:text-properties style:font-name="Arial" fo:font-size="12pt" style:font-name-asian="Arial" style:font-size-asian="12pt" style:font-name-complex="Arial" style:font-size-complex="12pt"/>
    </style:style>
    <style:style style:name="T650_3" style:family="text">
      <style:text-properties style:font-name="Arial" fo:font-size="12pt" style:font-name-asian="Arial" style:font-size-asian="12pt" style:font-name-complex="Arial" style:font-size-complex="12pt"/>
    </style:style>
    <style:style style:name="T650_4" style:family="text">
      <style:text-properties style:font-name="Arial" fo:font-size="12pt" style:font-name-asian="Arial" style:font-size-asian="12pt" style:font-name-complex="Arial" style:font-size-complex="12pt"/>
    </style:style>
    <style:style style:name="T650_5" style:family="text">
      <style:text-properties style:font-name="Arial" fo:font-size="12pt" style:font-name-asian="Arial" style:font-size-asian="12pt" style:font-name-complex="Arial" style:font-size-complex="12pt"/>
    </style:style>
    <style:style style:name="T650_6" style:family="text">
      <style:text-properties style:font-name="Arial" fo:font-size="12pt" style:font-name-asian="Arial" style:font-size-asian="12pt" style:font-name-complex="Arial" style:font-size-complex="12pt"/>
    </style:style>
    <style:style style:name="T650_7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650_8" style:family="text">
      <style:text-properties style:font-name="Arial" fo:font-size="12pt" style:font-name-asian="Arial" style:font-size-asian="12pt" style:font-name-complex="Arial" style:font-size-complex="12pt"/>
    </style:style>
    <style:style style:name="T650_9" style:family="text">
      <style:text-properties style:font-name="Arial" fo:font-size="12pt" style:font-name-asian="Arial" style:font-size-asian="12pt" style:font-name-complex="Arial" style:font-size-complex="12pt"/>
    </style:style>
    <style:style style:name="T650_10" style:family="text">
      <style:text-properties style:font-name="Arial" fo:font-size="12pt" style:font-name-asian="Arial" style:font-size-asian="12pt" style:font-name-complex="Arial" style:font-size-complex="12pt"/>
    </style:style>
    <style:style style:name="T650_11" style:family="text">
      <style:text-properties style:font-name="Arial" fo:font-size="12pt" style:font-name-asian="Arial" style:font-size-asian="12pt" style:font-name-complex="Arial" style:font-size-complex="12pt"/>
    </style:style>
    <style:style style:name="T650_12" style:family="text">
      <style:text-properties style:font-name="Arial" fo:font-size="12pt" style:font-name-asian="Arial" style:font-size-asian="12pt" style:font-name-complex="Arial" style:font-size-complex="12pt"/>
    </style:style>
    <style:style style:name="T650_13" style:family="text">
      <style:text-properties style:font-name="Arial" fo:font-size="12pt" style:font-name-asian="Arial" style:font-size-asian="12pt" style:font-name-complex="Arial" style:font-size-complex="12pt"/>
    </style:style>
    <style:style style:name="T650_14" style:family="text">
      <style:text-properties style:font-name="Arial" fo:font-size="12pt" style:font-name-asian="Arial" style:font-size-asian="12pt" style:font-name-complex="Arial" style:font-size-complex="12pt"/>
    </style:style>
    <style:style style:name="P651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style:font-name="Arial" fo:font-size="12pt" style:font-name-asian="Arial" style:font-size-asian="12pt" style:font-name-complex="Arial" style:font-size-complex="12pt"/>
    </style:style>
    <style:style style:name="T652_2" style:family="text">
      <style:text-properties style:font-name="Arial" fo:font-size="12pt" style:font-name-asian="Arial" style:font-size-asian="12pt" style:font-name-complex="Arial" style:font-size-complex="12pt"/>
    </style:style>
    <style:style style:name="T652_3" style:family="text">
      <style:text-properties style:font-name="Arial" fo:font-size="12pt" style:font-name-asian="Arial" style:font-size-asian="12pt" style:font-name-complex="Arial" style:font-size-complex="12pt"/>
    </style:style>
    <style:style style:name="P653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54" style:family="paragraph" style:parent-style-name="Normal">
      <style:paragraph-properties fo:text-align="justify"/>
    </style:style>
    <style:style style:name="T654_1" style:family="text">
      <style:text-properties style:font-name="Arial" fo:font-size="12pt" style:font-name-asian="Arial" style:font-size-asian="12pt" style:font-name-complex="Arial" style:font-size-complex="12pt"/>
    </style:style>
    <style:style style:name="T654_2" style:family="text">
      <style:text-properties style:font-name="Arial" fo:font-size="12pt" style:font-name-asian="Arial" style:font-size-asian="12pt" style:font-name-complex="Arial" style:font-size-complex="12pt"/>
    </style:style>
    <style:style style:name="T654_3" style:family="text">
      <style:text-properties style:font-name="Arial" fo:font-size="12pt" style:font-name-asian="Arial" style:font-size-asian="12pt" style:font-name-complex="Arial" style:font-size-complex="12pt"/>
    </style:style>
    <style:style style:name="T654_4" style:family="text">
      <style:text-properties style:font-name="Arial" fo:font-size="12pt" style:font-name-asian="Arial" style:font-size-asian="12pt" style:font-name-complex="Arial" style:font-size-complex="12pt"/>
    </style:style>
    <style:style style:name="T654_5" style:family="text">
      <style:text-properties style:font-name="Arial" fo:font-size="12pt" style:font-name-asian="Arial" style:font-size-asian="12pt" style:font-name-complex="Arial" style:font-size-complex="12pt"/>
    </style:style>
    <style:style style:name="T654_6" style:family="text">
      <style:text-properties style:font-name="Arial" fo:font-size="12pt" style:font-name-asian="Arial" style:font-size-asian="12pt" style:font-name-complex="Arial" style:font-size-complex="12pt"/>
    </style:style>
    <style:style style:name="T654_7" style:family="text">
      <style:text-properties style:font-name="Arial" fo:font-size="12pt" style:font-name-asian="Arial" style:font-size-asian="12pt" style:font-name-complex="Arial" style:font-size-complex="12pt"/>
    </style:style>
    <style:style style:name="T654_8" style:family="text">
      <style:text-properties style:font-name="Arial" fo:font-size="12pt" style:font-name-asian="Arial" style:font-size-asian="12pt" style:font-name-complex="Arial" style:font-size-complex="12pt"/>
    </style:style>
    <style:style style:name="T654_9" style:family="text">
      <style:text-properties style:font-name="Arial" fo:font-size="12pt" style:font-name-asian="Arial" style:font-size-asian="12pt" style:font-name-complex="Arial" style:font-size-complex="12pt"/>
    </style:style>
    <style:style style:name="T654_10" style:family="text">
      <style:text-properties style:font-name="Arial" fo:font-size="12pt" style:font-name-asian="Arial" style:font-size-asian="12pt" style:font-name-complex="Arial" style:font-size-complex="12pt"/>
    </style:style>
    <style:style style:name="T654_11" style:family="text">
      <style:text-properties style:font-name="Arial" fo:font-size="12pt" style:font-name-asian="Arial" style:font-size-asian="12pt" style:font-name-complex="Arial" style:font-size-complex="12pt"/>
    </style:style>
    <style:style style:name="T654_12" style:family="text">
      <style:text-properties style:font-name="Arial" fo:font-size="12pt" style:font-name-asian="Arial" style:font-size-asian="12pt" style:font-name-complex="Arial" style:font-size-complex="12pt"/>
    </style:style>
    <style:style style:name="P655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56" style:family="paragraph" style:parent-style-name="Normal"/>
    <style:style style:name="T65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57" style:family="paragraph" style:parent-style-name="Normal"/>
    <style:style style:name="T657_1" style:family="text">
      <style:text-properties style:font-name="Arial" fo:font-size="12pt" style:font-name-asian="Arial" style:font-size-asian="12pt" style:font-name-complex="Arial" style:font-size-complex="12pt"/>
    </style:style>
    <style:style style:name="P658" style:family="paragraph" style:parent-style-name="Normal">
      <style:paragraph-properties fo:text-align="justify"/>
    </style:style>
    <style:style style:name="T658_1" style:family="text">
      <style:text-properties style:font-name="Arial" fo:font-size="12pt" style:font-name-asian="Arial" style:font-size-asian="12pt" style:font-name-complex="Arial" style:font-size-complex="12pt"/>
    </style:style>
    <style:style style:name="T658_2" style:family="text">
      <style:text-properties style:font-name="Arial" fo:font-size="12pt" style:font-name-asian="Arial" style:font-size-asian="12pt" style:font-name-complex="Arial" style:font-size-complex="12pt"/>
    </style:style>
    <style:style style:name="T658_3" style:family="text">
      <style:text-properties style:font-name="Arial" fo:font-size="12pt" style:font-name-asian="Arial" style:font-size-asian="12pt" style:font-name-complex="Arial" style:font-size-complex="12pt"/>
    </style:style>
    <style:style style:name="T658_4" style:family="text">
      <style:text-properties style:font-name="Arial" fo:font-size="12pt" style:font-name-asian="Arial" style:font-size-asian="12pt" style:font-name-complex="Arial" style:font-size-complex="12pt"/>
    </style:style>
    <style:style style:name="T658_5" style:family="text">
      <style:text-properties style:font-name="Arial" fo:font-size="12pt" style:font-name-asian="Arial" style:font-size-asian="12pt" style:font-name-complex="Arial" style:font-size-complex="12pt"/>
    </style:style>
    <style:style style:name="P659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660" style:family="paragraph" style:parent-style-name="Normal">
      <style:paragraph-properties fo:text-align="justify"/>
    </style:style>
    <style:style style:name="T660_1" style:family="text">
      <style:text-properties style:font-name="Arial" fo:font-size="12pt" style:font-name-asian="Arial" style:font-size-asian="12pt" style:font-name-complex="Arial" style:font-size-complex="12pt"/>
    </style:style>
    <style:style style:name="T660_2" style:family="text">
      <style:text-properties style:font-name="Arial" fo:font-size="12pt" style:font-name-asian="Arial" style:font-size-asian="12pt" style:font-name-complex="Arial" style:font-size-complex="12pt"/>
    </style:style>
    <style:style style:name="T660_3" style:family="text">
      <style:text-properties style:font-name="Arial" fo:font-size="12pt" style:font-name-asian="Arial" style:font-size-asian="12pt" style:font-name-complex="Arial" style:font-size-complex="12pt"/>
    </style:style>
    <style:style style:name="T660_4" style:family="text">
      <style:text-properties style:font-name="Arial" fo:font-size="12pt" style:font-name-asian="Arial" style:font-size-asian="12pt" style:font-name-complex="Arial" style:font-size-complex="12pt"/>
    </style:style>
    <style:style style:name="T660_5" style:family="text">
      <style:text-properties style:font-name="Arial" fo:font-size="12pt" style:font-name-asian="Arial" style:font-size-asian="12pt" style:font-name-complex="Arial" style:font-size-complex="12pt"/>
    </style:style>
    <style:style style:name="T660_6" style:family="text">
      <style:text-properties style:font-name="Arial" fo:font-size="12pt" style:font-name-asian="Arial" style:font-size-asian="12pt" style:font-name-complex="Arial" style:font-size-complex="12pt"/>
    </style:style>
    <style:style style:name="P661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662" style:family="paragraph" style:parent-style-name="Normal"/>
    <style:style style:name="T662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662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63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27" style:family="table">
      <style:table-properties table:align="left" style:width="17.164cm" fo:margin-left="-0.005cm"/>
    </style:style>
    <style:style style:name="Column93" style:family="table-column">
      <style:table-column-properties style:column-width="8.315cm"/>
    </style:style>
    <style:style style:name="Column94" style:family="table-column">
      <style:table-column-properties style:column-width="8.849cm"/>
    </style:style>
    <style:style style:name="Row120" style:family="table-row">
      <style:table-row-properties style:min-row-height="1.27cm"/>
    </style:style>
    <style:style style:name="Cell3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64" style:family="paragraph" style:parent-style-name="Normal">
      <style:paragraph-properties fo:line-height="100%" fo:margin-bottom="0cm"/>
    </style:style>
    <style:style style:name="T66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64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64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64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65" style:family="paragraph" style:parent-style-name="Normal">
      <style:paragraph-properties fo:line-height="100%" fo:margin-bottom="0cm"/>
    </style:style>
    <style:style style:name="T66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665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6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121" style:family="table-row">
      <style:table-row-properties style:min-row-height="1.27cm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line-height="100%" fo:margin-bottom="0cm"/>
    </style:style>
    <style:style style:name="T667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line-height="100%" fo:margin-bottom="0cm"/>
    </style:style>
    <style:style style:name="T668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22" style:family="table-row">
      <style:table-row-properties style:min-row-height="1.27cm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line-height="100%" fo:margin-bottom="0cm"/>
    </style:style>
    <style:style style:name="T669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line-height="100%" fo:margin-bottom="0cm"/>
    </style:style>
    <style:style style:name="T670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23" style:family="table-row">
      <style:table-row-properties style:min-row-height="0.476cm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line-height="100%" fo:margin-bottom="0cm"/>
    </style:style>
    <style:style style:name="T671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line-height="100%" fo:margin-bottom="0cm"/>
    </style:style>
    <style:style style:name="T67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67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672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73" style:family="paragraph" style:parent-style-name="Normal">
      <style:paragraph-properties fo:line-height="100%" fo:margin-bottom="0cm"/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24" style:family="table-row">
      <style:table-row-properties style:min-row-height="1.233cm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line-height="100%" fo:margin-bottom="0cm"/>
    </style:style>
    <style:style style:name="T674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line-height="100%" fo:margin-bottom="0cm"/>
    </style:style>
    <style:style style:name="T67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76" style:family="paragraph" style:parent-style-name="Normal">
      <style:paragraph-properties fo:line-height="100%" fo:margin-bottom="0cm"/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25" style:family="table-row">
      <style:table-row-properties style:min-row-height="0.476cm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line-height="100%" fo:margin-bottom="0cm"/>
    </style:style>
    <style:style style:name="T677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line-height="100%" fo:margin-bottom="0cm"/>
    </style:style>
    <style:style style:name="T67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79" style:family="paragraph" style:parent-style-name="Normal">
      <style:paragraph-properties fo:line-height="100%" fo:margin-bottom="0cm"/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26" style:family="table-row">
      <style:table-row-properties style:min-row-height="0.476cm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>
      <style:paragraph-properties fo:line-height="100%" fo:margin-bottom="0cm"/>
    </style:style>
    <style:style style:name="T680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27" style:family="table-row">
      <style:table-row-properties style:min-row-height="0.476cm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>
      <style:paragraph-properties fo:line-height="100%" fo:margin-bottom="0cm"/>
    </style:style>
    <style:style style:name="T682_1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line-height="100%" fo:margin-bottom="0cm"/>
    </style:style>
    <style:style style:name="T68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84" style:family="paragraph" style:parent-style-name="Normal">
      <style:paragraph-properties fo:line-height="100%" fo:margin-bottom="0cm"/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685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686" style:family="paragraph" style:parent-style-name="Normal"/>
    <style:style style:name="T686_1" style:family="text">
      <style:text-properties style:font-name="Arial" fo:font-size="12pt" style:font-name-asian="Calibri" style:font-size-asian="12pt" style:font-name-complex="Arial" style:font-size-complex="12pt" fo:font-weight="bold" style:font-weight-asian="bold"/>
    </style:style>
    <style:style style:name="P687" style:family="paragraph" style:parent-style-name="List_20_Paragraph">
      <style:text-properties style:font-name="Arial" fo:font-size="12pt" style:font-name-asian="Calibri" style:font-size-asian="12pt" style:font-name-complex="Arial" style:font-size-complex="12pt"/>
    </style:style>
    <style:style style:name="T687_1" style:family="text">
      <style:text-properties style:font-name="Arial" fo:font-size="12pt" style:font-name-asian="Calibri" style:font-size-asian="12pt" style:font-name-complex="Arial" style:font-size-complex="12pt"/>
    </style:style>
    <style:style style:name="P688" style:family="paragraph" style:parent-style-name="List_20_Paragraph">
      <style:text-properties style:font-name="Arial" fo:font-size="12pt" style:font-name-asian="Calibri" style:font-size-asian="12pt" style:font-name-complex="Arial" style:font-size-complex="12pt" fo:font-weight="bold" style:font-weight-asian="bold"/>
    </style:style>
    <style:style style:name="P689" style:family="paragraph" style:parent-style-name="Normal"/>
    <style:style style:name="T689_1" style:family="text">
      <style:text-properties style:font-name="Arial" fo:font-size="12pt" style:font-name-asian="Calibri" style:font-size-asian="12pt" style:font-name-complex="Arial" style:font-size-complex="12pt" fo:font-weight="bold" style:font-weight-asian="bold"/>
    </style:style>
    <style:style style:name="T689_2" style:family="text">
      <style:text-properties style:font-name="Arial" fo:font-size="12pt" style:font-name-asian="Calibri" style:font-size-asian="12pt" style:font-name-complex="Arial" style:font-size-complex="12pt" fo:font-weight="bold" style:font-weight-asian="bold"/>
    </style:style>
    <style:style style:name="P690" style:family="paragraph" style:parent-style-name="List_20_Paragraph">
      <style:text-properties style:font-name="Arial" fo:font-size="12pt" style:font-name-asian="Calibri" style:font-size-asian="12pt" style:font-name-complex="Arial" style:font-size-complex="12pt"/>
    </style:style>
    <style:style style:name="T690_1" style:family="text">
      <style:text-properties style:font-name="Arial" fo:font-size="12pt" style:font-name-asian="Calibri" style:font-size-asian="12pt" style:font-name-complex="Arial" style:font-size-complex="12pt"/>
    </style:style>
    <style:style style:name="T690_2" style:family="text">
      <style:text-properties style:font-name="Arial" fo:font-size="12pt" style:font-name-asian="Calibri" style:font-size-asian="12pt" style:font-name-complex="Arial" style:font-size-complex="12pt"/>
    </style:style>
    <style:style style:name="T690_3" style:family="text">
      <style:text-properties style:font-name="Arial" fo:font-size="12pt" style:font-name-asian="Calibri" style:font-size-asian="12pt" style:font-name-complex="Arial" style:font-size-complex="12pt"/>
    </style:style>
    <style:style style:name="T690_4" style:family="text">
      <style:text-properties style:font-name="Arial" fo:font-size="12pt" style:font-name-asian="Calibri" style:font-size-asian="12pt" style:font-name-complex="Arial" style:font-size-complex="12pt"/>
    </style:style>
    <style:style style:name="T690_5" style:family="text">
      <style:text-properties style:font-name="Arial" fo:font-size="12pt" style:font-name-asian="Calibri" style:font-size-asian="12pt" style:font-name-complex="Arial" style:font-size-complex="12pt"/>
    </style:style>
    <style:style style:name="T690_6" style:family="text">
      <style:text-properties style:font-name="Arial" fo:font-size="12pt" style:font-name-asian="Calibri" style:font-size-asian="12pt" style:font-name-complex="Arial" style:font-size-complex="12pt"/>
    </style:style>
    <style:style style:name="T690_7" style:family="text">
      <style:text-properties style:font-name="Arial" fo:font-size="12pt" style:font-name-asian="Calibri" style:font-size-asian="12pt" style:font-name-complex="Arial" style:font-size-complex="12pt"/>
    </style:style>
    <style:style style:name="T690_8" style:family="text">
      <style:text-properties style:font-name="Arial" fo:font-size="12pt" style:font-name-asian="Calibri" style:font-size-asian="12pt" style:font-name-complex="Arial" style:font-size-complex="12pt"/>
    </style:style>
    <style:style style:name="T690_9" style:family="text">
      <style:text-properties style:font-name="Arial" fo:font-size="12pt" style:font-name-asian="Calibri" style:font-size-asian="12pt" style:font-name-complex="Arial" style:font-size-complex="12pt"/>
    </style:style>
    <style:style style:name="P691" style:family="paragraph" style:parent-style-name="Normal">
      <style:text-properties style:font-name="Arial" fo:font-size="12pt" style:font-name-asian="Calibri" style:font-size-asian="12pt" style:font-name-complex="Arial" style:font-size-complex="12pt"/>
    </style:style>
    <style:style style:name="Table28" style:family="table">
      <style:table-properties table:align="center" style:width="17.572cm" fo:margin-left="0.014cm"/>
    </style:style>
    <style:style style:name="Column95" style:family="table-column">
      <style:table-column-properties style:column-width="6.188cm"/>
    </style:style>
    <style:style style:name="Column96" style:family="table-column">
      <style:table-column-properties style:column-width="2.799cm"/>
    </style:style>
    <style:style style:name="Column97" style:family="table-column">
      <style:table-column-properties style:column-width="6.168cm"/>
    </style:style>
    <style:style style:name="Column98" style:family="table-column">
      <style:table-column-properties style:column-width="2.417cm"/>
    </style:style>
    <style:style style:name="Row128" style:family="table-row">
      <style:table-row-properties style:min-row-height="0.476cm"/>
    </style:style>
    <style:style style:name="Cell362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63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style:font-name="Arial" fo:font-size="12pt" style:font-name-asian="Calibri" style:font-size-asian="12pt" style:font-name-complex="Arial" style:font-size-complex="12pt" fo:language="it" fo:language-asian="en" fo:language-complex="ar" fo:country="IT" fo:country-asian="US" fo:country-complex="SA" fo:font-weight="bold" style:font-weight-asian="bold" style:font-weight-complex="bold"/>
    </style:style>
    <style:style style:name="T693_2" style:family="text">
      <style:text-properties style:font-name="Arial" fo:font-size="12pt" style:font-name-asian="Calibri" style:font-size-asian="12pt" style:font-name-complex="Arial" style:font-size-complex="12pt" fo:language="it" fo:language-asian="en" fo:language-complex="ar" fo:country="IT" fo:country-asian="US" fo:country-complex="SA" fo:font-weight="bold" style:font-weight-asian="bold" style:font-weight-complex="bold"/>
    </style:style>
    <style:style style:name="T693_3" style:family="text">
      <style:text-properties style:font-name="Arial" fo:font-size="12pt" style:font-name-asian="Calibri" style:font-size-asian="12pt" style:font-name-complex="Arial" style:font-size-complex="12pt" fo:language="it" fo:language-asian="en" fo:language-complex="ar" fo:country="IT" fo:country-asian="US" fo:country-complex="SA" fo:font-weight="bold" style:font-weight-asian="bold" style:font-weight-complex="bold"/>
    </style:style>
    <style:style style:name="T693_4" style:family="text">
      <style:text-properties style:font-name="Arial" fo:font-size="12pt" style:font-name-asian="Calibri" style:font-size-asian="12pt" style:font-name-complex="Arial" style:font-size-complex="12pt" fo:language="it" fo:language-asian="en" fo:language-complex="ar" fo:country="IT" fo:country-asian="US" fo:country-complex="SA" fo:font-weight="bold" style:font-weight-asian="bold" style:font-weight-complex="bold"/>
    </style:style>
    <style:style style:name="T693_5" style:family="text">
      <style:text-properties style:font-name="Arial" fo:font-size="12pt" style:font-name-asian="Calibri" style:font-size-asian="12pt" style:font-name-complex="Arial" style:font-size-complex="12pt" fo:language="it" fo:language-asian="en" fo:language-complex="ar" fo:country="IT" fo:country-asian="US" fo:country-complex="SA" fo:font-weight="bold" style:font-weight-asian="bold" style:font-weight-complex="bold"/>
    </style:style>
    <style:style style:name="Row129" style:family="table-row">
      <style:table-row-properties style:min-row-height="0.476cm"/>
    </style:style>
    <style:style style:name="Cell364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6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5" style:family="paragraph" style:parent-style-name="Normal">
      <style:paragraph-properties fo:line-height="100%" fo:margin-bottom="0cm"/>
    </style:style>
    <style:style style:name="T69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130" style:family="table-row">
      <style:table-row-properties style:min-row-height="0.476cm"/>
    </style:style>
    <style:style style:name="Cell366" style:family="table-cell">
      <style:table-cell-properties fo:background-color="#d9e2f3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696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6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69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68" style:family="table-cell">
      <style:table-cell-properties fo:background-color="#d9e2f3"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698" style:family="paragraph" style:parent-style-name="Normal">
      <style:paragraph-properties fo:line-height="100%" fo:margin-bottom="0cm"/>
    </style:style>
    <style:style style:name="T69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69" style:family="table-cell">
      <style:table-cell-properties style:vertical-align="top" fo:border-top="#000000 0.026cm solid" fo:border-bottom="#000000 0.018cm solid" fo:padding-left="0.19cm" fo:border-left="#000000 0.026cm solid" fo:padding-right="0.19cm" fo:border-right="#000000 0.026cm solid" fo:wrap-option="wrap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700" style:family="paragraph" style:parent-style-name="Normal">
      <style:paragraph-properties fo:line-height="100%" fo:margin-bottom="0cm"/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701" style:family="paragraph" style:parent-style-name="Normal">
      <style:paragraph-properties fo:margin-right="-7.34cm"/>
      <style:text-properties style:font-name="Arial" fo:font-size="12pt" style:font-size-asian="12pt" style:font-name-complex="Arial" style:font-size-complex="12pt" fo:font-weight="bold" style:font-weight-asian="bold"/>
    </style:style>
    <style:style style:name="P702" style:family="paragraph" style:parent-style-name="Normal"/>
    <style:style style:name="T702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03" style:family="paragraph" style:parent-style-name="Normal">
      <style:text-properties fo:font-style="italic" style:font-style-asian="italic" style:font-style-complex="italic" style:font-name="Arial" fo:font-size="12pt" style:font-name-asian="Arial" style:font-size-asian="12pt" style:font-name-complex="Arial" style:font-size-complex="12pt"/>
    </style:style>
    <style:style style:name="P704" style:family="paragraph" style:parent-style-name="Normal">
      <style:paragraph-properties fo:text-align="justify"/>
    </style:style>
    <style:style style:name="T704_1" style:family="text">
      <style:text-properties style:font-name="Arial" fo:font-size="12pt" style:font-name-asian="Arial" style:font-size-asian="12pt" style:font-name-complex="Arial" style:font-size-complex="12pt"/>
    </style:style>
    <style:style style:name="T704_2" style:family="text">
      <style:text-properties style:font-name="Arial" fo:font-size="12pt" style:font-name-asian="Arial" style:font-size-asian="12pt" style:font-name-complex="Arial" style:font-size-complex="12pt"/>
    </style:style>
    <style:style style:name="T704_3" style:family="text">
      <style:text-properties style:font-name="Arial" fo:font-size="12pt" style:font-name-asian="Arial" style:font-size-asian="12pt" style:font-name-complex="Arial" style:font-size-complex="12pt"/>
    </style:style>
    <style:style style:name="T704_4" style:family="text">
      <style:text-properties style:font-name="Arial" fo:font-size="12pt" style:font-name-asian="Arial" style:font-size-asian="12pt" style:font-name-complex="Arial" style:font-size-complex="12pt"/>
    </style:style>
    <style:style style:name="T704_5" style:family="text">
      <style:text-properties style:font-name="Arial" fo:font-size="12pt" style:font-name-asian="Arial" style:font-size-asian="12pt" style:font-name-complex="Arial" style:font-size-complex="12pt"/>
    </style:style>
    <style:style style:name="T704_6" style:family="text">
      <style:text-properties style:font-name="Arial" fo:font-size="12pt" style:font-name-asian="Arial" style:font-size-asian="12pt" style:font-name-complex="Arial" style:font-size-complex="12pt"/>
    </style:style>
    <style:style style:name="T704_7" style:family="text">
      <style:text-properties style:font-name="Arial" fo:font-size="12pt" style:font-name-asian="Arial" style:font-size-asian="12pt" style:font-name-complex="Arial" style:font-size-complex="12pt"/>
    </style:style>
    <style:style style:name="T704_8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704_9" style:family="text">
      <style:text-properties style:font-name="Arial" fo:font-size="12pt" style:font-name-asian="Arial" style:font-size-asian="12pt" style:font-name-complex="Arial" style:font-size-complex="12pt"/>
    </style:style>
    <style:style style:name="T704_10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704_11" style:family="text">
      <style:text-properties style:font-name="Arial" fo:font-size="12pt" style:font-name-asian="Arial" style:font-size-asian="12pt" style:font-name-complex="Arial" style:font-size-complex="12pt"/>
    </style:style>
    <style:style style:name="P70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06" style:family="paragraph" style:parent-style-name="Normal">
      <style:paragraph-properties fo:text-align="justify"/>
    </style:style>
    <style:style style:name="T706_1" style:family="text">
      <style:text-properties style:font-name="Arial" fo:font-size="12pt" style:font-name-asian="Arial" style:font-size-asian="12pt" style:font-name-complex="Arial" style:font-size-complex="12pt"/>
    </style:style>
    <style:style style:name="T706_2" style:family="text">
      <style:text-properties style:font-name="Arial" fo:font-size="12pt" style:font-name-asian="Arial" style:font-size-asian="12pt" style:font-name-complex="Arial" style:font-size-complex="12pt" fo:language="en" fo:country="ZA"/>
    </style:style>
    <style:style style:name="T706_3" style:family="text">
      <style:text-properties style:font-name="Arial" fo:font-size="12pt" style:font-name-asian="Arial" style:font-size-asian="12pt" style:font-name-complex="Arial" style:font-size-complex="12pt"/>
    </style:style>
    <style:style style:name="T706_4" style:family="text">
      <style:text-properties style:font-name="Arial" fo:font-size="12pt" style:font-name-asian="Arial" style:font-size-asian="12pt" style:font-name-complex="Arial" style:font-size-complex="12pt"/>
    </style:style>
    <style:style style:name="T706_5" style:family="text">
      <style:text-properties style:font-name="Arial" fo:font-size="12pt" style:font-name-asian="Arial" style:font-size-asian="12pt" style:font-name-complex="Arial" style:font-size-complex="12pt"/>
    </style:style>
    <style:style style:name="T706_6" style:family="text">
      <style:text-properties style:font-name="Arial" fo:font-size="12pt" style:font-name-asian="Arial" style:font-size-asian="12pt" style:font-name-complex="Arial" style:font-size-complex="12pt"/>
    </style:style>
    <style:style style:name="P707" style:family="paragraph" style:parent-style-name="Normal">
      <style:text-properties fo:font-style="italic" style:font-style-asian="italic" style:font-style-complex="italic" style:font-name="Arial" fo:font-size="12pt" style:font-name-asian="Arial" style:font-size-asian="12pt" style:font-name-complex="Arial" style:font-size-complex="12pt" fo:language="en" fo:country="ZA"/>
    </style:style>
    <style:style style:name="P708" style:family="paragraph" style:parent-style-name="Normal"/>
    <style:style style:name="T70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09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10" style:family="paragraph" style:parent-style-name="Normal"/>
    <style:style style:name="T710_1" style:family="text">
      <style:text-properties style:font-name="Arial" fo:font-size="12pt" style:font-name-asian="Arial" style:font-size-asian="12pt" style:font-name-complex="Arial" style:font-size-complex="12pt"/>
    </style:style>
    <style:style style:name="T710_2" style:family="text">
      <style:text-properties style:font-name="Arial" fo:font-size="12pt" style:font-name-asian="Arial" style:font-size-asian="12pt" style:font-name-complex="Arial" style:font-size-complex="12pt"/>
    </style:style>
    <style:style style:name="T710_3" style:family="text">
      <style:text-properties style:font-name="Arial" fo:font-size="12pt" style:font-name-asian="Arial" style:font-size-asian="12pt" style:font-name-complex="Arial" style:font-size-complex="12pt"/>
    </style:style>
    <style:style style:name="P711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712" style:family="paragraph" style:parent-style-name="Normal"/>
    <style:style style:name="T712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12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able29" style:family="table">
      <style:table-properties table:align="left" style:width="17.238cm" fo:margin-left="0cm"/>
    </style:style>
    <style:style style:name="Column99" style:family="table-column">
      <style:table-column-properties style:column-width="7.497cm"/>
    </style:style>
    <style:style style:name="Column100" style:family="table-column">
      <style:table-column-properties style:column-width="9.742cm"/>
    </style:style>
    <style:style style:name="Row131" style:family="table-row">
      <style:table-row-properties style:min-row-height="0.529cm"/>
    </style:style>
    <style:style style:name="Cell37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13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13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13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7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4" style:family="paragraph" style:parent-style-name="Normal">
      <style:paragraph-properties fo:line-height="100%" fo:margin-bottom="0cm"/>
    </style:style>
    <style:style style:name="T71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14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32" style:family="table-row">
      <style:table-row-properties style:min-row-height="0.529cm"/>
    </style:style>
    <style:style style:name="Cell37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5" style:family="paragraph" style:parent-style-name="Normal">
      <style:paragraph-properties fo:line-height="100%" fo:margin-bottom="0cm"/>
    </style:style>
    <style:style style:name="T71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7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6" style:family="paragraph" style:parent-style-name="Normal">
      <style:paragraph-properties fo:line-height="100%" fo:margin-bottom="0cm"/>
    </style:style>
    <style:style style:name="T716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33" style:family="table-row">
      <style:table-row-properties style:min-row-height="0.529cm"/>
    </style:style>
    <style:style style:name="Cell37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7" style:family="paragraph" style:parent-style-name="Normal">
      <style:paragraph-properties fo:line-height="100%" fo:margin-bottom="0cm"/>
    </style:style>
    <style:style style:name="T717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17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17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17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17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7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8" style:family="paragraph" style:parent-style-name="Normal">
      <style:paragraph-properties fo:line-height="100%" fo:margin-bottom="0cm"/>
    </style:style>
    <style:style style:name="T71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1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18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34" style:family="table-row">
      <style:table-row-properties style:min-row-height="0.529cm"/>
    </style:style>
    <style:style style:name="Cell37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7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20" style:family="paragraph" style:parent-style-name="Normal">
      <style:paragraph-properties fo:line-height="100%" fo:margin-bottom="0cm"/>
    </style:style>
    <style:style style:name="T72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20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20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20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20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20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20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20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72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tyle="italic" style:font-style-asian="italic" style:font-name="Arial" fo:font-size="12pt" style:font-name-asian="Arial" style:font-size-asian="12pt" style:font-name-complex="Arial" style:font-size-complex="12pt"/>
    </style:style>
    <style:style style:name="P722" style:family="paragraph" style:parent-style-name="Normal">
      <style:paragraph-properties fo:text-align="justify"/>
    </style:style>
    <style:style style:name="T722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23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723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3_2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3_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23_4" style:family="text">
      <style:text-properties style:font-name="Arial" fo:font-size="12pt" style:font-name-asian="Arial" style:font-size-asian="12pt" style:font-name-complex="Arial" style:font-size-complex="12pt"/>
    </style:style>
    <style:style style:name="T723_5" style:family="text">
      <style:text-properties style:font-name="Arial" fo:font-size="12pt" style:font-name-asian="Arial" style:font-size-asian="12pt" style:font-name-complex="Arial" style:font-size-complex="12pt"/>
    </style:style>
    <style:style style:name="T723_6" style:family="text">
      <style:text-properties style:font-name="Arial" fo:font-size="12pt" style:font-name-asian="Arial" style:font-size-asian="12pt" style:font-name-complex="Arial" style:font-size-complex="12pt"/>
    </style:style>
    <style:style style:name="T723_7" style:family="text">
      <style:text-properties style:font-name="Arial" fo:font-size="12pt" style:font-name-asian="Arial" style:font-size-asian="12pt" style:font-name-complex="Arial" style:font-size-complex="12pt"/>
    </style:style>
    <style:style style:name="T723_8" style:family="text">
      <style:text-properties style:font-name="Arial" fo:font-size="12pt" style:font-name-asian="Arial" style:font-size-asian="12pt" style:font-name-complex="Arial" style:font-size-complex="12pt"/>
    </style:style>
    <style:style style:name="T723_9" style:family="text">
      <style:text-properties style:font-name="Arial" fo:font-size="12pt" style:font-name-asian="Arial" style:font-size-asian="12pt" style:font-name-complex="Arial" style:font-size-complex="12pt"/>
    </style:style>
    <style:style style:name="T723_10" style:family="text">
      <style:text-properties style:font-name="Arial" fo:font-size="12pt" style:font-name-asian="Arial" style:font-size-asian="12pt" style:font-name-complex="Arial" style:font-size-complex="12pt"/>
    </style:style>
    <style:style style:name="T723_11" style:family="text">
      <style:text-properties style:font-name="Arial" fo:font-size="12pt" style:font-name-asian="Arial" style:font-size-asian="12pt" style:font-name-complex="Arial" style:font-size-complex="12pt"/>
    </style:style>
    <style:style style:name="T723_12" style:family="text">
      <style:text-properties style:font-name="Arial" fo:font-size="12pt" style:font-name-asian="Arial" style:font-size-asian="12pt" style:font-name-complex="Arial" style:font-size-complex="12pt"/>
    </style:style>
    <style:style style:name="T723_13" style:family="text">
      <style:text-properties style:font-name="Arial" fo:font-size="12pt" style:font-name-asian="Arial" style:font-size-asian="12pt" style:font-name-complex="Arial" style:font-size-complex="12pt"/>
    </style:style>
    <style:style style:name="T723_14" style:family="text">
      <style:text-properties style:font-name="Arial" fo:font-size="12pt" style:font-name-asian="Arial" style:font-size-asian="12pt" style:font-name-complex="Arial" style:font-size-complex="12pt"/>
    </style:style>
    <style:style style:name="T723_15" style:family="text">
      <style:text-properties style:font-name="Arial" fo:font-size="12pt" style:font-name-asian="Arial" style:font-size-asian="12pt" style:font-name-complex="Arial" style:font-size-complex="12pt"/>
    </style:style>
    <style:style style:name="T723_16" style:family="text">
      <style:text-properties style:font-name="Arial" fo:font-size="12pt" style:font-name-asian="Arial" style:font-size-asian="12pt" style:font-name-complex="Arial" style:font-size-complex="12pt"/>
    </style:style>
    <style:style style:name="T723_17" style:family="text">
      <style:text-properties style:font-name="Arial" fo:font-size="12pt" style:font-name-asian="Arial" style:font-size-asian="12pt" style:font-name-complex="Arial" style:font-size-complex="12pt"/>
    </style:style>
    <style:style style:name="T723_18" style:family="text">
      <style:text-properties style:font-name="Arial" fo:font-size="12pt" style:font-name-asian="Arial" style:font-size-asian="12pt" style:font-name-complex="Arial" style:font-size-complex="12pt"/>
    </style:style>
    <style:style style:name="P724" style:family="paragraph" style:parent-style-name="List_20_Paragraph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T724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4_2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4_3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4_4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4_5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4_6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4_7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4_8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24_9" style:family="text">
      <style:text-properties style:font-name="Arial" fo:font-size="12pt" style:font-name-asian="Arial" style:font-size-asian="12pt" style:font-name-complex="Arial" style:font-size-complex="12pt"/>
    </style:style>
    <style:style style:name="T724_10" style:family="text">
      <style:text-properties style:font-name="Arial" fo:font-size="12pt" style:font-name-asian="Arial" style:font-size-asian="12pt" style:font-name-complex="Arial" style:font-size-complex="12pt"/>
    </style:style>
    <style:style style:name="P725" style:family="paragraph" style:parent-style-name="Normal"/>
    <style:style style:name="T725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25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26" style:family="paragraph" style:parent-style-name="List_20_Paragraph">
      <style:text-properties style:font-name="Arial" fo:font-size="12pt" style:font-name-asian="Arial" style:font-size-asian="12pt" style:font-name-complex="Arial" style:font-size-complex="12pt"/>
    </style:style>
    <style:style style:name="T726_1" style:family="text">
      <style:text-properties style:font-name="Arial" fo:font-size="12pt" style:font-name-asian="Arial" style:font-size-asian="12pt" style:font-name-complex="Arial" style:font-size-complex="12pt"/>
    </style:style>
    <style:style style:name="T726_2" style:family="text">
      <style:text-properties style:font-name="Arial" fo:font-size="12pt" style:font-name-asian="Arial" style:font-size-asian="12pt" style:font-name-complex="Arial" style:font-size-complex="12pt"/>
    </style:style>
    <style:style style:name="T726_3" style:family="text">
      <style:text-properties style:font-name="Arial" fo:font-size="12pt" style:font-name-asian="Arial" style:font-size-asian="12pt" style:font-name-complex="Arial" style:font-size-complex="12pt"/>
    </style:style>
    <style:style style:name="T726_4" style:family="text">
      <style:text-properties style:font-name="Arial" fo:font-size="12pt" style:font-name-asian="Arial" style:font-size-asian="12pt" style:font-name-complex="Arial" style:font-size-complex="12pt"/>
    </style:style>
    <style:style style:name="T726_5" style:family="text">
      <style:text-properties style:font-name="Arial" fo:font-size="12pt" style:font-name-asian="Arial" style:font-size-asian="12pt" style:font-name-complex="Arial" style:font-size-complex="12pt"/>
    </style:style>
    <style:style style:name="T726_6" style:family="text">
      <style:text-properties style:font-name="Arial" fo:font-size="12pt" style:font-name-asian="Arial" style:font-size-asian="12pt" style:font-name-complex="Arial" style:font-size-complex="12pt"/>
    </style:style>
    <style:style style:name="T726_7" style:family="text">
      <style:text-properties style:font-name="Arial" fo:font-size="12pt" style:font-name-asian="Arial" style:font-size-asian="12pt" style:font-name-complex="Arial" style:font-size-complex="12pt"/>
    </style:style>
    <style:style style:name="T726_8" style:family="text">
      <style:text-properties style:font-name="Arial" fo:font-size="12pt" style:font-name-asian="Arial" style:font-size-asian="12pt" style:font-name-complex="Arial" style:font-size-complex="12pt"/>
    </style:style>
    <style:style style:name="T726_9" style:family="text">
      <style:text-properties style:font-name="Arial" fo:font-size="12pt" style:font-name-asian="Arial" style:font-size-asian="12pt" style:font-name-complex="Arial" style:font-size-complex="12pt"/>
    </style:style>
    <style:style style:name="T726_10" style:family="text">
      <style:text-properties style:font-name="Arial" fo:font-size="12pt" style:font-name-asian="Arial" style:font-size-asian="12pt" style:font-name-complex="Arial" style:font-size-complex="12pt"/>
    </style:style>
    <style:style style:name="T726_11" style:family="text">
      <style:text-properties style:font-name="Arial" fo:font-size="12pt" style:font-name-asian="Arial" style:font-size-asian="12pt" style:font-name-complex="Arial" style:font-size-complex="12pt"/>
    </style:style>
    <style:style style:name="T726_12" style:family="text">
      <style:text-properties style:font-name="Arial" fo:font-size="12pt" style:font-name-asian="Arial" style:font-size-asian="12pt" style:font-name-complex="Arial" style:font-size-complex="12pt"/>
    </style:style>
    <style:style style:name="T726_13" style:family="text">
      <style:text-properties style:font-name="Arial" fo:font-size="12pt" style:font-name-asian="Arial" style:font-size-asian="12pt" style:font-name-complex="Arial" style:font-size-complex="12pt"/>
    </style:style>
    <style:style style:name="P727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Table30" style:family="table">
      <style:table-properties table:align="left" style:width="16.175cm" fo:margin-left="-0.265cm"/>
    </style:style>
    <style:style style:name="Column101" style:family="table-column">
      <style:table-column-properties style:column-width="4.965cm"/>
    </style:style>
    <style:style style:name="Column102" style:family="table-column">
      <style:table-column-properties style:column-width="1.787cm"/>
    </style:style>
    <style:style style:name="Column103" style:family="table-column">
      <style:table-column-properties style:column-width="3.75cm"/>
    </style:style>
    <style:style style:name="Column104" style:family="table-column">
      <style:table-column-properties style:column-width="5.639cm"/>
    </style:style>
    <style:style style:name="Column105" style:family="table-column">
      <style:table-column-properties style:column-width="0.034cm"/>
    </style:style>
    <style:style style:name="Row135" style:family="table-row">
      <style:table-row-properties style:min-row-height="0.847cm"/>
    </style:style>
    <style:style style:name="Cell378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728" style:family="paragraph" style:parent-style-name="Normal">
      <style:paragraph-properties fo:line-height="100%" fo:margin-bottom="0cm"/>
    </style:style>
    <style:style style:name="T72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72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7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729" style:family="paragraph" style:parent-style-name="Normal">
      <style:paragraph-properties fo:line-height="100%" fo:margin-bottom="0cm"/>
    </style:style>
    <style:style style:name="T72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136" style:family="table-row">
      <style:table-row-properties style:min-row-height="0.609cm"/>
    </style:style>
    <style:style style:name="Cell38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730" style:family="paragraph" style:parent-style-name="Normal">
      <style:paragraph-properties fo:line-height="100%" fo:margin-bottom="0cm"/>
    </style:style>
    <style:style style:name="T73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8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31" style:family="paragraph" style:parent-style-name="Normal">
      <style:paragraph-properties fo:line-height="100%" fo:margin-bottom="0cm"/>
    </style:style>
    <style:style style:name="T73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73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137" style:family="table-row">
      <style:table-row-properties style:min-row-height="0.609cm"/>
    </style:style>
    <style:style style:name="Cell382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732" style:family="paragraph" style:parent-style-name="Normal">
      <style:paragraph-properties fo:line-height="100%" fo:margin-bottom="0cm"/>
    </style:style>
    <style:style style:name="T732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33" style:family="paragraph" style:parent-style-name="Normal">
      <style:paragraph-properties fo:line-height="100%" fo:margin-bottom="0cm"/>
    </style:style>
    <style:style style:name="T73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33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84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734" style:family="paragraph" style:parent-style-name="Normal">
      <style:paragraph-properties fo:line-height="100%" fo:margin-bottom="0cm"/>
    </style:style>
    <style:style style:name="T734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8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35" style:family="paragraph" style:parent-style-name="Normal">
      <style:paragraph-properties fo:line-height="100%" fo:margin-bottom="0cm"/>
    </style:style>
    <style:style style:name="T73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736" style:family="paragraph" style:parent-style-name="paragraph">
      <style:paragraph-properties fo:margin-top="0cm"/>
      <style:text-properties fo:background-color="#ffffff" style:font-name="Arial" style:font-name-complex="Arial" fo:font-weight="bold" style:font-weight-asian="bold"/>
    </style:style>
    <style:style style:name="P737" style:family="paragraph" style:parent-style-name="paragraph">
      <style:paragraph-properties fo:margin-top="0cm" fo:margin-bottom="0cm"/>
    </style:style>
    <style:style style:name="T737_1" style:family="text" style:parent-style-name="normaltextrun">
      <style:text-properties fo:background-color="#ffffff" style:font-name="Arial" style:font-name-complex="Arial" fo:font-weight="bold" style:font-weight-asian="bold" style:font-weight-complex="bold"/>
    </style:style>
    <style:style style:name="P738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39" style:family="paragraph" style:parent-style-name="Normal">
      <style:paragraph-properties fo:text-align="justify"/>
    </style:style>
    <style:style style:name="T739_1" style:family="text">
      <style:text-properties style:font-name="Arial" fo:font-size="12pt" style:font-name-asian="Arial" style:font-size-asian="12pt" style:font-name-complex="Arial" style:font-size-complex="12pt"/>
    </style:style>
    <style:style style:name="T739_2" style:family="text">
      <style:text-properties style:font-name="Arial" fo:font-size="12pt" style:font-name-asian="Arial" style:font-size-asian="12pt" style:font-name-complex="Arial" style:font-size-complex="12pt"/>
    </style:style>
    <style:style style:name="T739_3" style:family="text">
      <style:text-properties style:font-name="Arial" fo:font-size="12pt" style:font-name-asian="Arial" style:font-size-asian="12pt" style:font-name-complex="Arial" style:font-size-complex="12pt"/>
    </style:style>
    <style:style style:name="T739_4" style:family="text">
      <style:text-properties style:font-name="Arial" fo:font-size="12pt" style:font-name-asian="Arial" style:font-size-asian="12pt" style:font-name-complex="Arial" style:font-size-complex="12pt"/>
    </style:style>
    <style:style style:name="T739_5" style:family="text">
      <style:text-properties style:font-name="Arial" fo:font-size="12pt" style:font-name-asian="Arial" style:font-size-asian="12pt" style:font-name-complex="Arial" style:font-size-complex="12pt"/>
    </style:style>
    <style:style style:name="T739_6" style:family="text">
      <style:text-properties style:font-name="Arial" fo:font-size="12pt" style:font-name-asian="Arial" style:font-size-asian="12pt" style:font-name-complex="Arial" style:font-size-complex="12pt"/>
    </style:style>
    <style:style style:name="T739_7" style:family="text">
      <style:text-properties style:font-name="Arial" fo:font-size="12pt" style:font-name-asian="Arial" style:font-size-asian="12pt" style:font-name-complex="Arial" style:font-size-complex="12pt"/>
    </style:style>
    <style:style style:name="T739_8" style:family="text">
      <style:text-properties style:font-name="Arial" fo:font-size="12pt" style:font-name-asian="Arial" style:font-size-asian="12pt" style:font-name-complex="Arial" style:font-size-complex="12pt"/>
    </style:style>
    <style:style style:name="P740" style:family="paragraph" style:parent-style-name="paragraph">
      <style:paragraph-properties fo:text-align="justify"/>
    </style:style>
    <style:style style:name="T740_1" style:family="text">
      <style:text-properties style:font-name="Arial" style:font-name-asian="Arial" style:font-name-complex="Arial" fo:language-asian="en" fo:country-asian="US"/>
    </style:style>
    <style:style style:name="T740_2" style:family="text">
      <style:text-properties style:font-name="Arial" style:font-name-asian="Arial" style:font-name-complex="Arial" fo:language-asian="en" fo:country-asian="US"/>
    </style:style>
    <style:style style:name="T740_3" style:family="text">
      <style:text-properties style:font-name="Arial" style:font-name-asian="Arial" style:font-name-complex="Arial" fo:language-asian="en" fo:country-asian="US"/>
    </style:style>
    <style:style style:name="T740_4" style:family="text">
      <style:text-properties style:font-name="Arial" style:font-name-asian="Arial" style:font-name-complex="Arial" fo:language-asian="en" fo:country-asian="US"/>
    </style:style>
    <style:style style:name="T740_5" style:family="text">
      <style:text-properties style:font-name="Arial" style:font-name-asian="Arial" style:font-name-complex="Arial" fo:language-asian="en" fo:country-asian="US"/>
    </style:style>
    <style:style style:name="T740_6" style:family="text">
      <style:text-properties style:font-name="Arial" style:font-name-asian="Arial" style:font-name-complex="Arial" fo:language-asian="en" fo:country-asian="US"/>
    </style:style>
    <style:style style:name="T740_7" style:family="text">
      <style:text-properties style:font-name="Arial" style:font-name-asian="Arial" style:font-name-complex="Arial" fo:language-asian="en" fo:country-asian="US"/>
    </style:style>
    <style:style style:name="T740_8" style:family="text">
      <style:text-properties style:font-name="Arial" style:font-name-asian="Arial" style:font-name-complex="Arial" fo:language-asian="en" fo:country-asian="US"/>
    </style:style>
    <style:style style:name="T740_9" style:family="text">
      <style:text-properties style:font-name="Arial" style:font-name-asian="Arial" style:font-name-complex="Arial" fo:language-asian="en" fo:country-asian="US"/>
    </style:style>
    <style:style style:name="T740_10" style:family="text">
      <style:text-properties style:font-name="Arial" style:font-name-asian="Arial" style:font-name-complex="Arial" fo:language-asian="en" fo:country-asian="US"/>
    </style:style>
    <style:style style:name="T740_11" style:family="text">
      <style:text-properties style:font-name="Arial" style:font-name-asian="Arial" style:font-name-complex="Arial" fo:language-asian="en" fo:country-asian="US"/>
    </style:style>
    <style:style style:name="T740_12" style:family="text">
      <style:text-properties style:font-name="Arial" style:font-name-asian="Arial" style:font-name-complex="Arial" fo:language-asian="en" fo:country-asian="US"/>
    </style:style>
    <style:style style:name="T740_13" style:family="text">
      <style:text-properties style:font-name="Arial" style:font-name-asian="Arial" style:font-name-complex="Arial" fo:language-asian="en" fo:country-asian="US"/>
    </style:style>
    <style:style style:name="T740_14" style:family="text">
      <style:text-properties style:font-name="Arial" style:font-name-asian="Arial" style:font-name-complex="Arial" fo:language-asian="en" fo:country-asian="US"/>
    </style:style>
    <style:style style:name="T740_15" style:family="text">
      <style:text-properties style:font-name="Arial" style:font-name-asian="Arial" style:font-name-complex="Arial" fo:language-asian="en" fo:country-asian="US"/>
    </style:style>
    <style:style style:name="T740_16" style:family="text">
      <style:text-properties style:font-name="Arial" style:font-name-asian="Arial" style:font-name-complex="Arial" fo:language-asian="en" fo:country-asian="US"/>
    </style:style>
    <style:style style:name="T740_17" style:family="text">
      <style:text-properties style:font-name="Arial" style:font-name-asian="Arial" style:font-name-complex="Arial" fo:language-asian="en" fo:country-asian="US"/>
    </style:style>
    <style:style style:name="T740_18" style:family="text">
      <style:text-properties style:font-name="Arial" style:font-name-asian="Arial" style:font-name-complex="Arial" fo:language-asian="en" fo:country-asian="US"/>
    </style:style>
    <style:style style:name="T740_19" style:family="text">
      <style:text-properties style:font-name="Arial" style:font-name-asian="Arial" style:font-name-complex="Arial" fo:language-asian="en" fo:country-asian="US"/>
    </style:style>
    <style:style style:name="T740_20" style:family="text">
      <style:text-properties style:font-name="Arial" style:font-name-asian="Arial" style:font-name-complex="Arial" fo:language-asian="en" fo:country-asian="US"/>
    </style:style>
    <style:style style:name="T740_21" style:family="text">
      <style:text-properties style:font-name="Arial" style:font-name-asian="Arial" style:font-name-complex="Arial" fo:language-asian="en" fo:country-asian="US"/>
    </style:style>
    <style:style style:name="T740_22" style:family="text">
      <style:text-properties style:font-name="Arial" style:font-name-asian="Arial" style:font-name-complex="Arial" fo:language-asian="en" fo:country-asian="US"/>
    </style:style>
    <style:style style:name="T740_23" style:family="text">
      <style:text-properties style:font-name="Arial" style:font-name-asian="Arial" style:font-name-complex="Arial" fo:language-asian="en" fo:country-asian="US"/>
    </style:style>
    <style:style style:name="T740_24" style:family="text">
      <style:text-properties style:font-name="Arial" style:font-name-asian="Arial" style:font-name-complex="Arial" fo:language-asian="en" fo:country-asian="US"/>
    </style:style>
    <style:style style:name="T740_25" style:family="text">
      <style:text-properties style:font-name="Arial" style:font-name-asian="Arial" style:font-name-complex="Arial" fo:language-asian="en" fo:country-asian="US"/>
    </style:style>
    <style:style style:name="T740_26" style:family="text">
      <style:text-properties style:font-name="Arial" style:font-name-asian="Arial" style:font-name-complex="Arial" fo:language-asian="en" fo:country-asian="US"/>
    </style:style>
    <style:style style:name="T740_27" style:family="text">
      <style:text-properties style:font-name="Arial" style:font-name-asian="Arial" style:font-name-complex="Arial" fo:language-asian="en" fo:country-asian="US"/>
    </style:style>
    <style:style style:name="T740_28" style:family="text">
      <style:text-properties style:font-name="Arial" style:font-name-asian="Arial" style:font-name-complex="Arial" fo:language-asian="en" fo:country-asian="US"/>
    </style:style>
    <style:style style:name="T740_29" style:family="text">
      <style:text-properties style:font-name="Arial" style:font-name-asian="Arial" style:font-name-complex="Arial" fo:language-asian="en" fo:country-asian="US"/>
    </style:style>
    <style:style style:name="T740_30" style:family="text">
      <style:text-properties style:font-name="Arial" style:font-name-asian="Arial" style:font-name-complex="Arial" fo:language-asian="en" fo:country-asian="US"/>
    </style:style>
    <style:style style:name="T740_31" style:family="text">
      <style:text-properties style:font-name="Arial" style:font-name-asian="Arial" style:font-name-complex="Arial" fo:language-asian="en" fo:country-asian="US"/>
    </style:style>
    <style:style style:name="T740_32" style:family="text">
      <style:text-properties style:font-name="Arial" style:font-name-asian="Arial" style:font-name-complex="Arial" fo:language-asian="en" fo:country-asian="US"/>
    </style:style>
    <style:style style:name="T740_33" style:family="text">
      <style:text-properties style:font-name="Arial" style:font-name-asian="Arial" style:font-name-complex="Arial" fo:language-asian="en" fo:country-asian="US"/>
    </style:style>
    <style:style style:name="T740_34" style:family="text">
      <style:text-properties style:font-name="Arial" style:font-name-asian="Arial" style:font-name-complex="Arial" fo:language-asian="en" fo:country-asian="US"/>
    </style:style>
    <style:style style:name="T740_35" style:family="text">
      <style:text-properties style:font-name="Arial" style:font-name-asian="Arial" style:font-name-complex="Arial" fo:language-asian="en" fo:country-asian="US"/>
    </style:style>
    <style:style style:name="T740_36" style:family="text">
      <style:text-properties style:font-name="Arial" style:font-name-asian="Arial" style:font-name-complex="Arial" fo:language-asian="en" fo:country-asian="US"/>
    </style:style>
    <style:style style:name="T740_37" style:family="text">
      <style:text-properties style:font-name="Arial" style:font-name-asian="Arial" style:font-name-complex="Arial" fo:language-asian="en" fo:country-asian="US"/>
    </style:style>
    <style:style style:name="T740_38" style:family="text">
      <style:text-properties style:font-name="Arial" style:font-name-asian="Arial" style:font-name-complex="Arial" fo:language-asian="en" fo:country-asian="US"/>
    </style:style>
    <style:style style:name="T740_39" style:family="text">
      <style:text-properties style:font-name="Arial" style:font-name-asian="Arial" style:font-name-complex="Arial" fo:language-asian="en" fo:country-asian="US"/>
    </style:style>
    <style:style style:name="T740_40" style:family="text">
      <style:text-properties style:font-name="Arial" style:font-name-asian="Arial" style:font-name-complex="Arial" fo:language-asian="en" fo:country-asian="US"/>
    </style:style>
    <style:style style:name="T740_41" style:family="text">
      <style:text-properties style:font-name="Arial" style:font-name-asian="Arial" style:font-name-complex="Arial" fo:language-asian="en" fo:country-asian="US"/>
    </style:style>
    <style:style style:name="T740_42" style:family="text">
      <style:text-properties style:font-name="Arial" style:font-name-asian="Arial" style:font-name-complex="Arial" fo:language-asian="en" fo:country-asian="US"/>
    </style:style>
    <style:style style:name="T740_43" style:family="text">
      <style:text-properties style:font-name="Arial" style:font-name-asian="Arial" style:font-name-complex="Arial" fo:language-asian="en" fo:country-asian="US"/>
    </style:style>
    <style:style style:name="T740_44" style:family="text">
      <style:text-properties style:font-name="Arial" style:font-name-asian="Arial" style:font-name-complex="Arial" fo:language-asian="en" fo:country-asian="US"/>
    </style:style>
    <style:style style:name="T740_45" style:family="text">
      <style:text-properties style:font-name="Arial" style:font-name-asian="Arial" style:font-name-complex="Arial" fo:language-asian="en" fo:country-asian="US"/>
    </style:style>
    <style:style style:name="T740_46" style:family="text">
      <style:text-properties style:font-name="Arial" style:font-name-asian="Arial" style:font-name-complex="Arial" fo:language-asian="en" fo:country-asian="US"/>
    </style:style>
    <style:style style:name="T740_47" style:family="text">
      <style:text-properties style:font-name="Arial" style:font-name-asian="Arial" style:font-name-complex="Arial" fo:language-asian="en" fo:country-asian="US"/>
    </style:style>
    <style:style style:name="T740_48" style:family="text">
      <style:text-properties style:font-name="Arial" style:font-name-asian="Arial" style:font-name-complex="Arial" fo:language-asian="en" fo:country-asian="US"/>
    </style:style>
    <style:style style:name="T740_49" style:family="text">
      <style:text-properties style:font-name="Arial" style:font-name-asian="Arial" style:font-name-complex="Arial" fo:language-asian="en" fo:country-asian="US"/>
    </style:style>
    <style:style style:name="T740_50" style:family="text">
      <style:text-properties style:font-name="Arial" style:font-name-asian="Arial" style:font-name-complex="Arial" fo:language-asian="en" fo:country-asian="US"/>
    </style:style>
    <style:style style:name="T740_51" style:family="text">
      <style:text-properties style:font-name="Arial" style:font-name-asian="Arial" style:font-name-complex="Arial" fo:language-asian="en" fo:country-asian="US"/>
    </style:style>
    <style:style style:name="T740_52" style:family="text">
      <style:text-properties style:font-name="Arial" style:font-name-asian="Arial" style:font-name-complex="Arial" fo:language-asian="en" fo:country-asian="US"/>
    </style:style>
    <style:style style:name="T740_53" style:family="text">
      <style:text-properties style:font-name="Arial" style:font-name-asian="Arial" style:font-name-complex="Arial" fo:language-asian="en" fo:country-asian="US"/>
    </style:style>
    <style:style style:name="T740_54" style:family="text">
      <style:text-properties style:font-name="Arial" style:font-name-asian="Arial" style:font-name-complex="Arial" fo:language-asian="en" fo:country-asian="US"/>
    </style:style>
    <style:style style:name="T740_55" style:family="text">
      <style:text-properties style:font-name="Arial" style:font-name-asian="Arial" style:font-name-complex="Arial" fo:language-asian="en" fo:country-asian="US"/>
    </style:style>
    <style:style style:name="T740_56" style:family="text">
      <style:text-properties style:font-name="Arial" style:font-name-asian="Arial" style:font-name-complex="Arial" fo:language-asian="en" fo:country-asian="US"/>
    </style:style>
    <style:style style:name="T740_57" style:family="text">
      <style:text-properties style:font-name="Arial" style:font-name-asian="Arial" style:font-name-complex="Arial" fo:language-asian="en" fo:country-asian="US"/>
    </style:style>
    <style:style style:name="T740_58" style:family="text">
      <style:text-properties style:font-name="Arial" style:font-name-asian="Arial" style:font-name-complex="Arial" fo:language-asian="en" fo:country-asian="US"/>
    </style:style>
    <style:style style:name="T740_59" style:family="text">
      <style:text-properties style:font-name="Arial" style:font-name-asian="Arial" style:font-name-complex="Arial" fo:language-asian="en" fo:country-asian="US"/>
    </style:style>
    <style:style style:name="T740_60" style:family="text">
      <style:text-properties style:font-name="Arial" style:font-name-asian="Arial" style:font-name-complex="Arial" fo:language-asian="en" fo:country-asian="US"/>
    </style:style>
    <style:style style:name="T740_61" style:family="text">
      <style:text-properties style:font-name="Arial" style:font-name-asian="Arial" style:font-name-complex="Arial" fo:language-asian="en" fo:country-asian="US"/>
    </style:style>
    <style:style style:name="T740_62" style:family="text">
      <style:text-properties style:font-name="Arial" style:font-name-asian="Arial" style:font-name-complex="Arial" fo:language-asian="en" fo:country-asian="US"/>
    </style:style>
    <style:style style:name="T740_63" style:family="text">
      <style:text-properties style:font-name="Arial" style:font-name-asian="Arial" style:font-name-complex="Arial" fo:language-asian="en" fo:country-asian="US"/>
    </style:style>
    <style:style style:name="T740_64" style:family="text">
      <style:text-properties style:font-name="Arial" style:font-name-asian="Arial" style:font-name-complex="Arial" fo:language-asian="en" fo:country-asian="US"/>
    </style:style>
    <style:style style:name="T740_65" style:family="text">
      <style:text-properties style:font-name="Arial" style:font-name-asian="Arial" style:font-name-complex="Arial" fo:language-asian="en" fo:country-asian="US"/>
    </style:style>
    <style:style style:name="T740_66" style:family="text">
      <style:text-properties style:font-name="Arial" style:font-name-asian="Arial" style:font-name-complex="Arial" fo:language-asian="en" fo:country-asian="US"/>
    </style:style>
    <style:style style:name="T740_67" style:family="text">
      <style:text-properties style:font-name="Arial" style:font-name-asian="Arial" style:font-name-complex="Arial" fo:language-asian="en" fo:country-asian="US"/>
    </style:style>
    <style:style style:name="T740_68" style:family="text">
      <style:text-properties style:font-name="Arial" style:font-name-asian="Arial" style:font-name-complex="Arial" fo:language-asian="en" fo:country-asian="US"/>
    </style:style>
    <style:style style:name="T740_69" style:family="text">
      <style:text-properties style:font-name="Arial" style:font-name-asian="Arial" style:font-name-complex="Arial" fo:language-asian="en" fo:country-asian="US"/>
    </style:style>
    <style:style style:name="T740_70" style:family="text">
      <style:text-properties style:font-name="Arial" style:font-name-asian="Arial" style:font-name-complex="Arial" fo:language-asian="en" fo:country-asian="US"/>
    </style:style>
    <style:style style:name="T740_71" style:family="text">
      <style:text-properties style:font-name="Arial" style:font-name-asian="Arial" style:font-name-complex="Arial" fo:language-asian="en" fo:country-asian="US"/>
    </style:style>
    <style:style style:name="T740_72" style:family="text">
      <style:text-properties style:font-name="Arial" style:font-name-asian="Arial" style:font-name-complex="Arial" fo:language-asian="en" fo:country-asian="US"/>
    </style:style>
    <style:style style:name="T740_73" style:family="text">
      <style:text-properties style:font-name="Arial" style:font-name-asian="Arial" style:font-name-complex="Arial" fo:language-asian="en" fo:country-asian="US"/>
    </style:style>
    <style:style style:name="T740_74" style:family="text">
      <style:text-properties style:font-name="Arial" style:font-name-asian="Arial" style:font-name-complex="Arial" fo:language-asian="en" fo:country-asian="US"/>
    </style:style>
    <style:style style:name="T740_75" style:family="text">
      <style:text-properties style:font-name="Arial" style:font-name-asian="Arial" style:font-name-complex="Arial" fo:language-asian="en" fo:country-asian="US"/>
    </style:style>
    <style:style style:name="T740_76" style:family="text">
      <style:text-properties style:font-name="Arial" style:font-name-asian="Arial" style:font-name-complex="Arial" fo:language-asian="en" fo:country-asian="US"/>
    </style:style>
    <style:style style:name="T740_77" style:family="text">
      <style:text-properties style:font-name="Arial" style:font-name-asian="Arial" style:font-name-complex="Arial" fo:language-asian="en" fo:country-asian="US"/>
    </style:style>
    <style:style style:name="T740_78" style:family="text">
      <style:text-properties style:font-name="Arial" style:font-name-asian="Arial" style:font-name-complex="Arial" fo:language-asian="en" fo:country-asian="US"/>
    </style:style>
    <style:style style:name="P741" style:family="paragraph" style:parent-style-name="paragraph">
      <style:paragraph-properties fo:text-align="justify"/>
    </style:style>
    <style:style style:name="T741_1" style:family="text">
      <style:text-properties style:font-name="Arial" style:font-name-asian="Arial" style:font-name-complex="Arial" fo:language-asian="en" fo:country-asian="US"/>
    </style:style>
    <style:style style:name="T741_2" style:family="text">
      <style:text-properties style:font-name="Arial" style:font-name-asian="Arial" style:font-name-complex="Arial" fo:language-asian="en" fo:country-asian="US"/>
    </style:style>
    <style:style style:name="T741_3" style:family="text">
      <style:text-properties style:font-name="Arial" style:font-name-asian="Arial" style:font-name-complex="Arial" fo:language-asian="en" fo:country-asian="US"/>
    </style:style>
    <style:style style:name="T741_4" style:family="text">
      <style:text-properties style:font-name="Arial" style:font-name-asian="Arial" style:font-name-complex="Arial" fo:language-asian="en" fo:country-asian="US"/>
    </style:style>
    <style:style style:name="T741_5" style:family="text">
      <style:text-properties style:font-name="Arial" style:font-name-asian="Arial" style:font-name-complex="Arial" fo:language-asian="en" fo:country-asian="US"/>
    </style:style>
    <style:style style:name="T741_6" style:family="text">
      <style:text-properties style:font-name="Arial" style:font-name-asian="Arial" style:font-name-complex="Arial" fo:language-asian="en" fo:country-asian="US"/>
    </style:style>
    <style:style style:name="T741_7" style:family="text">
      <style:text-properties style:font-name="Arial" style:font-name-asian="Arial" style:font-name-complex="Arial" fo:language-asian="en" fo:country-asian="US"/>
    </style:style>
    <style:style style:name="T741_8" style:family="text">
      <style:text-properties style:font-name="Arial" style:font-name-asian="Arial" style:font-name-complex="Arial" fo:language-asian="en" fo:country-asian="US"/>
    </style:style>
    <style:style style:name="T741_9" style:family="text">
      <style:text-properties style:font-name="Arial" style:font-name-asian="Arial" style:font-name-complex="Arial" fo:language-asian="en" fo:country-asian="US"/>
    </style:style>
    <style:style style:name="T741_10" style:family="text">
      <style:text-properties style:font-name="Arial" style:font-name-asian="Arial" style:font-name-complex="Arial" fo:language-asian="en" fo:country-asian="US"/>
    </style:style>
    <style:style style:name="T741_11" style:family="text">
      <style:text-properties style:font-name="Arial" style:font-name-asian="Arial" style:font-name-complex="Arial" fo:language-asian="en" fo:country-asian="US"/>
    </style:style>
    <style:style style:name="T741_12" style:family="text">
      <style:text-properties style:font-name="Arial" style:font-name-asian="Arial" style:font-name-complex="Arial" fo:language-asian="en" fo:country-asian="US"/>
    </style:style>
    <style:style style:name="T741_13" style:family="text">
      <style:text-properties style:font-name="Arial" style:font-name-asian="Arial" style:font-name-complex="Arial" fo:language-asian="en" fo:country-asian="US"/>
    </style:style>
    <style:style style:name="T741_14" style:family="text">
      <style:text-properties style:font-name="Arial" style:font-name-asian="Arial" style:font-name-complex="Arial" fo:language-asian="en" fo:country-asian="US"/>
    </style:style>
    <style:style style:name="T741_15" style:family="text">
      <style:text-properties style:font-name="Arial" style:font-name-asian="Arial" style:font-name-complex="Arial" fo:language-asian="en" fo:country-asian="US"/>
    </style:style>
    <style:style style:name="T741_16" style:family="text">
      <style:text-properties style:font-name="Arial" style:font-name-asian="Arial" style:font-name-complex="Arial" fo:language-asian="en" fo:country-asian="US"/>
    </style:style>
    <style:style style:name="T741_17" style:family="text">
      <style:text-properties style:font-name="Arial" style:font-name-asian="Arial" style:font-name-complex="Arial" fo:language-asian="en" fo:country-asian="US"/>
    </style:style>
    <style:style style:name="T741_18" style:family="text">
      <style:text-properties style:font-name="Arial" style:font-name-asian="Arial" style:font-name-complex="Arial" fo:language-asian="en" fo:country-asian="US"/>
    </style:style>
    <style:style style:name="T741_19" style:family="text">
      <style:text-properties style:font-name="Arial" style:font-name-asian="Arial" style:font-name-complex="Arial" fo:language-asian="en" fo:country-asian="US"/>
    </style:style>
    <style:style style:name="T741_20" style:family="text">
      <style:text-properties style:font-name="Arial" style:font-name-asian="Arial" style:font-name-complex="Arial" fo:language-asian="en" fo:country-asian="US"/>
    </style:style>
    <style:style style:name="T741_21" style:family="text">
      <style:text-properties style:font-name="Arial" style:font-name-asian="Arial" style:font-name-complex="Arial" fo:language-asian="en" fo:country-asian="US"/>
    </style:style>
    <style:style style:name="T741_22" style:family="text">
      <style:text-properties style:font-name="Arial" style:font-name-asian="Arial" style:font-name-complex="Arial" fo:language-asian="en" fo:country-asian="US"/>
    </style:style>
    <style:style style:name="T741_23" style:family="text">
      <style:text-properties style:font-name="Arial" style:font-name-asian="Arial" style:font-name-complex="Arial" fo:language-asian="en" fo:country-asian="US"/>
    </style:style>
    <style:style style:name="T741_24" style:family="text">
      <style:text-properties style:font-name="Arial" style:font-name-asian="Arial" style:font-name-complex="Arial" fo:language-asian="en" fo:country-asian="US"/>
    </style:style>
    <style:style style:name="T741_25" style:family="text">
      <style:text-properties style:font-name="Arial" style:font-name-asian="Arial" style:font-name-complex="Arial" fo:language-asian="en" fo:country-asian="US"/>
    </style:style>
    <style:style style:name="T741_26" style:family="text">
      <style:text-properties style:font-name="Arial" style:font-name-asian="Arial" style:font-name-complex="Arial" fo:language-asian="en" fo:country-asian="US"/>
    </style:style>
    <style:style style:name="T741_27" style:family="text">
      <style:text-properties style:font-name="Arial" style:font-name-asian="Arial" style:font-name-complex="Arial" fo:language-asian="en" fo:country-asian="US"/>
    </style:style>
    <style:style style:name="T741_28" style:family="text">
      <style:text-properties style:font-name="Arial" style:font-name-asian="Arial" style:font-name-complex="Arial" fo:language-asian="en" fo:country-asian="US"/>
    </style:style>
    <style:style style:name="T741_29" style:family="text">
      <style:text-properties style:font-name="Arial" style:font-name-asian="Arial" style:font-name-complex="Arial" fo:language-asian="en" fo:country-asian="US"/>
    </style:style>
    <style:style style:name="T741_30" style:family="text">
      <style:text-properties style:font-name="Arial" style:font-name-asian="Arial" style:font-name-complex="Arial" fo:language-asian="en" fo:country-asian="US"/>
    </style:style>
    <style:style style:name="T741_31" style:family="text">
      <style:text-properties style:font-name="Arial" style:font-name-asian="Arial" style:font-name-complex="Arial" fo:language-asian="en" fo:country-asian="US"/>
    </style:style>
    <style:style style:name="T741_32" style:family="text">
      <style:text-properties style:font-name="Arial" style:font-name-asian="Arial" style:font-name-complex="Arial" fo:language-asian="en" fo:country-asian="US"/>
    </style:style>
    <style:style style:name="T741_33" style:family="text">
      <style:text-properties style:font-name="Arial" style:font-name-asian="Arial" style:font-name-complex="Arial" fo:language-asian="en" fo:country-asian="US"/>
    </style:style>
    <style:style style:name="T741_34" style:family="text">
      <style:text-properties style:font-name="Arial" style:font-name-asian="Arial" style:font-name-complex="Arial" fo:language-asian="en" fo:country-asian="US"/>
    </style:style>
    <style:style style:name="T741_35" style:family="text">
      <style:text-properties style:font-name="Arial" style:font-name-asian="Arial" style:font-name-complex="Arial" fo:language-asian="en" fo:country-asian="US"/>
    </style:style>
    <style:style style:name="T741_36" style:family="text">
      <style:text-properties style:font-name="Arial" style:font-name-asian="Arial" style:font-name-complex="Arial" fo:language-asian="en" fo:country-asian="US"/>
    </style:style>
    <style:style style:name="T741_37" style:family="text">
      <style:text-properties style:font-name="Arial" style:font-name-asian="Arial" style:font-name-complex="Arial" fo:language-asian="en" fo:country-asian="US"/>
    </style:style>
    <style:style style:name="T741_38" style:family="text">
      <style:text-properties style:font-name="Arial" style:font-name-asian="Arial" style:font-name-complex="Arial" fo:language-asian="en" fo:country-asian="US"/>
    </style:style>
    <style:style style:name="T741_39" style:family="text">
      <style:text-properties style:font-name="Arial" style:font-name-asian="Arial" style:font-name-complex="Arial" fo:language-asian="en" fo:country-asian="US"/>
    </style:style>
    <style:style style:name="T741_40" style:family="text">
      <style:text-properties style:font-name="Arial" style:font-name-asian="Arial" style:font-name-complex="Arial" fo:language-asian="en" fo:country-asian="US"/>
    </style:style>
    <style:style style:name="T741_41" style:family="text">
      <style:text-properties style:font-name="Arial" style:font-name-asian="Arial" style:font-name-complex="Arial" fo:language-asian="en" fo:country-asian="US"/>
    </style:style>
    <style:style style:name="T741_42" style:family="text">
      <style:text-properties style:font-name="Arial" style:font-name-asian="Arial" style:font-name-complex="Arial" fo:language-asian="en" fo:country-asian="US"/>
    </style:style>
    <style:style style:name="T741_43" style:family="text">
      <style:text-properties style:font-name="Arial" style:font-name-asian="Arial" style:font-name-complex="Arial" fo:language-asian="en" fo:country-asian="US"/>
    </style:style>
    <style:style style:name="T741_44" style:family="text">
      <style:text-properties style:font-name="Arial" style:font-name-asian="Arial" style:font-name-complex="Arial" fo:language-asian="en" fo:country-asian="US"/>
    </style:style>
    <style:style style:name="T741_45" style:family="text">
      <style:text-properties style:font-name="Arial" style:font-name-asian="Arial" style:font-name-complex="Arial" fo:language-asian="en" fo:country-asian="US"/>
    </style:style>
    <style:style style:name="T741_46" style:family="text">
      <style:text-properties style:font-name="Arial" style:font-name-asian="Arial" style:font-name-complex="Arial" fo:language-asian="en" fo:country-asian="US"/>
    </style:style>
    <style:style style:name="T741_47" style:family="text">
      <style:text-properties style:font-name="Arial" style:font-name-asian="Arial" style:font-name-complex="Arial" fo:language-asian="en" fo:country-asian="US"/>
    </style:style>
    <style:style style:name="T741_48" style:family="text">
      <style:text-properties style:font-name="Arial" style:font-name-asian="Arial" style:font-name-complex="Arial" fo:language-asian="en" fo:country-asian="US"/>
    </style:style>
    <style:style style:name="T741_49" style:family="text">
      <style:text-properties style:font-name="Arial" style:font-name-asian="Arial" style:font-name-complex="Arial" fo:language-asian="en" fo:country-asian="US"/>
    </style:style>
    <style:style style:name="T741_50" style:family="text">
      <style:text-properties style:font-name="Arial" style:font-name-asian="Arial" style:font-name-complex="Arial" fo:language-asian="en" fo:country-asian="US"/>
    </style:style>
    <style:style style:name="T741_51" style:family="text">
      <style:text-properties style:font-name="Arial" style:font-name-asian="Arial" style:font-name-complex="Arial" fo:language-asian="en" fo:country-asian="US"/>
    </style:style>
    <style:style style:name="T741_52" style:family="text">
      <style:text-properties style:font-name="Arial" style:font-name-asian="Arial" style:font-name-complex="Arial" fo:language-asian="en" fo:country-asian="US"/>
    </style:style>
    <style:style style:name="T741_53" style:family="text">
      <style:text-properties style:font-name="Arial" style:font-name-asian="Arial" style:font-name-complex="Arial" fo:language-asian="en" fo:country-asian="US"/>
    </style:style>
    <style:style style:name="T741_54" style:family="text">
      <style:text-properties style:font-name="Arial" style:font-name-asian="Arial" style:font-name-complex="Arial" fo:language-asian="en" fo:country-asian="US"/>
    </style:style>
    <style:style style:name="T741_55" style:family="text">
      <style:text-properties style:font-name="Arial" style:font-name-asian="Arial" style:font-name-complex="Arial" fo:language-asian="en" fo:country-asian="US"/>
    </style:style>
    <style:style style:name="T741_56" style:family="text">
      <style:text-properties style:font-name="Arial" style:font-name-asian="Arial" style:font-name-complex="Arial" fo:language-asian="en" fo:country-asian="US"/>
    </style:style>
    <style:style style:name="T741_57" style:family="text">
      <style:text-properties style:font-name="Arial" style:font-name-asian="Arial" style:font-name-complex="Arial" fo:language-asian="en" fo:country-asian="US"/>
    </style:style>
    <style:style style:name="T741_58" style:family="text">
      <style:text-properties style:font-name="Arial" style:font-name-asian="Arial" style:font-name-complex="Arial" fo:language-asian="en" fo:country-asian="US"/>
    </style:style>
    <style:style style:name="T741_59" style:family="text">
      <style:text-properties style:font-name="Arial" style:font-name-asian="Arial" style:font-name-complex="Arial" fo:language-asian="en" fo:country-asian="US"/>
    </style:style>
    <style:style style:name="T741_60" style:family="text">
      <style:text-properties style:font-name="Arial" style:font-name-asian="Arial" style:font-name-complex="Arial" fo:language-asian="en" fo:country-asian="US"/>
    </style:style>
    <style:style style:name="T741_61" style:family="text">
      <style:text-properties style:font-name="Arial" style:font-name-asian="Arial" style:font-name-complex="Arial" fo:language-asian="en" fo:country-asian="US"/>
    </style:style>
    <style:style style:name="T741_62" style:family="text">
      <style:text-properties style:font-name="Arial" style:font-name-asian="Arial" style:font-name-complex="Arial" fo:language-asian="en" fo:country-asian="US"/>
    </style:style>
    <style:style style:name="T741_63" style:family="text">
      <style:text-properties style:font-name="Arial" style:font-name-asian="Arial" style:font-name-complex="Arial" fo:language-asian="en" fo:country-asian="US"/>
    </style:style>
    <style:style style:name="T741_64" style:family="text">
      <style:text-properties style:font-name="Arial" style:font-name-asian="Arial" style:font-name-complex="Arial" fo:language-asian="en" fo:country-asian="US"/>
    </style:style>
    <style:style style:name="T741_65" style:family="text">
      <style:text-properties style:font-name="Arial" style:font-name-asian="Arial" style:font-name-complex="Arial" fo:language-asian="en" fo:country-asian="US"/>
    </style:style>
    <style:style style:name="T741_66" style:family="text">
      <style:text-properties style:font-name="Arial" style:font-name-asian="Arial" style:font-name-complex="Arial" fo:language-asian="en" fo:country-asian="US"/>
    </style:style>
    <style:style style:name="T741_67" style:family="text">
      <style:text-properties style:font-name="Arial" style:font-name-asian="Arial" style:font-name-complex="Arial" fo:language-asian="en" fo:country-asian="US"/>
    </style:style>
    <style:style style:name="T741_68" style:family="text">
      <style:text-properties style:font-name="Arial" style:font-name-asian="Arial" style:font-name-complex="Arial" fo:language-asian="en" fo:country-asian="US"/>
    </style:style>
    <style:style style:name="P742" style:family="paragraph" style:parent-style-name="paragraph">
      <style:paragraph-properties/>
    </style:style>
    <style:style style:name="T742_1" style:family="text" style:parent-style-name="normaltextrun">
      <style:text-properties style:font-name="Arial" style:font-name-asian="游明朝" style:font-name-complex="Arial" fo:language-asian="en" fo:country-asian="US" fo:font-weight="bold" style:font-weight-asian="bold" style:font-weight-complex="bold"/>
    </style:style>
    <style:style style:name="P743" style:family="paragraph" style:parent-style-name="paragraph">
      <style:paragraph-properties fo:text-align="justify"/>
    </style:style>
    <style:style style:name="T743_1" style:family="text">
      <style:text-properties style:font-name="Arial" style:font-name-asian="游明朝" style:font-name-complex="Arial"/>
    </style:style>
    <style:style style:name="T743_2" style:family="text">
      <style:text-properties style:font-name="Arial" style:font-name-asian="游明朝" style:font-name-complex="Arial"/>
    </style:style>
    <style:style style:name="T743_3" style:family="text">
      <style:text-properties style:font-name="Arial" style:font-name-asian="游明朝" style:font-name-complex="Arial"/>
    </style:style>
    <style:style style:name="T743_4" style:family="text">
      <style:text-properties style:font-name="Arial" style:font-name-asian="游明朝" style:font-name-complex="Arial"/>
    </style:style>
    <style:style style:name="T743_5" style:family="text">
      <style:text-properties style:font-name="Arial" style:font-name-asian="游明朝" style:font-name-complex="Arial"/>
    </style:style>
    <style:style style:name="T743_6" style:family="text">
      <style:text-properties style:font-name="Arial" style:font-name-asian="游明朝" style:font-name-complex="Arial"/>
    </style:style>
    <style:style style:name="T743_7" style:family="text">
      <style:text-properties style:font-name="Arial" style:font-name-asian="游明朝" style:font-name-complex="Arial"/>
    </style:style>
    <style:style style:name="T743_8" style:family="text">
      <style:text-properties style:font-name="Arial" style:font-name-asian="游明朝" style:font-name-complex="Arial"/>
    </style:style>
    <style:style style:name="T743_9" style:family="text">
      <style:text-properties style:font-name="Arial" style:font-name-asian="游明朝" style:font-name-complex="Arial"/>
    </style:style>
    <style:style style:name="T743_10" style:family="text">
      <style:text-properties style:font-name="Arial" style:font-name-asian="游明朝" style:font-name-complex="Arial"/>
    </style:style>
    <style:style style:name="T743_11" style:family="text">
      <style:text-properties style:font-name="Arial" style:font-name-asian="游明朝" style:font-name-complex="Arial"/>
    </style:style>
    <style:style style:name="T743_12" style:family="text">
      <style:text-properties style:font-name="Arial" style:font-name-asian="游明朝" style:font-name-complex="Arial"/>
    </style:style>
    <style:style style:name="T743_13" style:family="text">
      <style:text-properties style:font-name="Arial" style:font-name-asian="游明朝" style:font-name-complex="Arial"/>
    </style:style>
    <style:style style:name="T743_14" style:family="text">
      <style:text-properties style:font-name="Arial" style:font-name-asian="游明朝" style:font-name-complex="Arial"/>
    </style:style>
    <style:style style:name="T743_15" style:family="text">
      <style:text-properties style:font-name="Arial" style:font-name-asian="游明朝" style:font-name-complex="Arial"/>
    </style:style>
    <style:style style:name="T743_16" style:family="text">
      <style:text-properties style:font-name="Arial" style:font-name-asian="游明朝" style:font-name-complex="Arial"/>
    </style:style>
    <style:style style:name="T743_17" style:family="text">
      <style:text-properties style:font-name="Arial" style:font-name-asian="游明朝" style:font-name-complex="Arial"/>
    </style:style>
    <style:style style:name="T743_18" style:family="text">
      <style:text-properties style:font-name="Arial" style:font-name-asian="游明朝" style:font-name-complex="Arial"/>
    </style:style>
    <style:style style:name="T743_19" style:family="text">
      <style:text-properties style:font-name="Arial" style:font-name-asian="游明朝" style:font-name-complex="Arial"/>
    </style:style>
    <style:style style:name="T743_20" style:family="text">
      <style:text-properties style:font-name="Arial" style:font-name-asian="游明朝" style:font-name-complex="Arial"/>
    </style:style>
    <style:style style:name="T743_21" style:family="text">
      <style:text-properties style:font-name="Arial" style:font-name-asian="游明朝" style:font-name-complex="Arial"/>
    </style:style>
    <style:style style:name="T743_22" style:family="text">
      <style:text-properties style:font-name="Arial" style:font-name-asian="游明朝" style:font-name-complex="Arial"/>
    </style:style>
    <style:style style:name="P744" style:family="paragraph" style:parent-style-name="paragraph">
      <style:paragraph-properties fo:margin-top="0cm"/>
    </style:style>
    <style:style style:name="T744_1" style:family="text" style:parent-style-name="normaltextrun">
      <style:text-properties style:font-name="Arial" style:font-name-asian="Calibri" style:font-name-complex="Arial" fo:language-asian="en" fo:country-asian="US" fo:font-weight="bold" style:font-weight-asian="bold" style:font-weight-complex="bold"/>
    </style:style>
    <style:style style:name="T744_2" style:family="text" style:parent-style-name="normaltextrun">
      <style:text-properties style:font-name="Arial" style:font-name-asian="Calibri" style:font-name-complex="Arial" fo:language-asian="en" fo:country-asian="US" fo:font-weight="bold" style:font-weight-asian="bold" style:font-weight-complex="bold"/>
    </style:style>
    <style:style style:name="P745" style:family="paragraph" style:parent-style-name="paragraph">
      <style:paragraph-properties fo:margin-top="0cm" fo:margin-bottom="0cm"/>
      <style:text-properties style:font-name="Arial" style:font-name-complex="Arial"/>
    </style:style>
    <style:style style:name="Table31" style:family="table">
      <style:table-properties table:align="left" style:width="17.238cm" fo:margin-left="0cm"/>
    </style:style>
    <style:style style:name="Column106" style:family="table-column">
      <style:table-column-properties style:column-width="7.987cm"/>
    </style:style>
    <style:style style:name="Column107" style:family="table-column">
      <style:table-column-properties style:column-width="9.252cm"/>
    </style:style>
    <style:style style:name="Row138" style:family="table-row">
      <style:table-row-properties style:min-row-height="0.529cm"/>
    </style:style>
    <style:style style:name="Cell38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46" style:family="paragraph" style:parent-style-name="Normal">
      <style:paragraph-properties fo:line-height="100%" fo:margin-bottom="0cm"/>
    </style:style>
    <style:style style:name="T746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46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46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46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8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47" style:family="paragraph" style:parent-style-name="Normal">
      <style:paragraph-properties fo:line-height="100%" fo:margin-bottom="0cm"/>
    </style:style>
    <style:style style:name="T747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47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39" style:family="table-row">
      <style:table-row-properties style:min-row-height="0.649cm"/>
    </style:style>
    <style:style style:name="Cell3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48" style:family="paragraph" style:parent-style-name="Normal">
      <style:paragraph-properties fo:line-height="100%" fo:margin-bottom="0cm"/>
    </style:style>
    <style:style style:name="T748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8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49" style:family="paragraph" style:parent-style-name="Normal">
      <style:paragraph-properties fo:line-height="100%" fo:margin-bottom="0cm"/>
    </style:style>
    <style:style style:name="T749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2" style:family="text">
      <style:text-properties style:font-name="Cambria Math" fo:font-size="12pt" style:font-name-asian="Times New Roman" style:font-size-asian="12pt" style:font-name-complex="Cambria Math" style:font-size-complex="12pt" fo:language="en" fo:language-asian="en" fo:language-complex="ar" fo:country="GB" fo:country-asian="GB" fo:country-complex="SA"/>
    </style:style>
    <style:style style:name="T749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4" style:family="text">
      <style:text-properties style:font-name="Cambria Math" fo:font-size="12pt" style:font-name-asian="Times New Roman" style:font-size-asian="12pt" style:font-name-complex="Cambria Math" style:font-size-complex="12pt" fo:language="en" fo:language-asian="en" fo:language-complex="ar" fo:country="GB" fo:country-asian="GB" fo:country-complex="SA"/>
    </style:style>
    <style:style style:name="T749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9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10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1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1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1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1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1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1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49_17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Row140" style:family="table-row">
      <style:table-row-properties style:min-row-height="0.649cm"/>
    </style:style>
    <style:style style:name="Cell39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50" style:family="paragraph" style:parent-style-name="Normal">
      <style:paragraph-properties fo:line-height="100%" fo:margin-bottom="0cm"/>
    </style:style>
    <style:style style:name="T750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39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51" style:family="paragraph" style:parent-style-name="Normal">
      <style:paragraph-properties fo:line-height="100%" fo:margin-bottom="0cm"/>
    </style:style>
    <style:style style:name="T751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51_2" style:family="text">
      <style:text-properties style:font-name="Cambria Math" fo:font-size="12pt" style:font-name-asian="Times New Roman" style:font-size-asian="12pt" style:font-name-complex="Cambria Math" style:font-size-complex="12pt" fo:language="en" fo:language-asian="en" fo:language-complex="ar" fo:country="GB" fo:country-asian="GB" fo:country-complex="SA"/>
    </style:style>
    <style:style style:name="T751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51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T751_5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752" style:family="paragraph" style:parent-style-name="Ecorys_20_Body">
      <style:paragraph-properties fo:text-align="left" fo:line-height="100%" fo:margin-top="0.212cm"/>
    </style:style>
    <style:style style:name="T752_1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2_2" style:family="text">
      <style:text-properties fo:color="#000000" fo:font-size="12pt" style:font-size-asian="12pt" style:font-name-complex="Arial" style:font-size-complex="12pt"/>
    </style:style>
    <style:style style:name="P753" style:family="paragraph" style:parent-style-name="Ecorys_20_Body">
      <style:paragraph-properties fo:text-align="left" fo:line-height="100%" fo:margin-top="0.212cm" fo:margin-bottom="0.212cm"/>
    </style:style>
    <style:style style:name="T753_1" style:family="text">
      <style:text-properties fo:color="#000000" fo:font-size="12pt" style:font-size-asian="12pt" style:font-name-complex="Arial" style:font-size-complex="12pt"/>
    </style:style>
    <style:style style:name="T753_2" style:family="text">
      <style:text-properties fo:color="#000000" fo:font-size="12pt" style:font-size-asian="12pt" style:font-name-complex="Arial" style:font-size-complex="12pt"/>
    </style:style>
    <style:style style:name="T753_3" style:family="text">
      <style:text-properties fo:color="#000000" fo:font-size="12pt" style:font-size-asian="12pt" style:font-name-complex="Arial" style:font-size-complex="12pt"/>
    </style:style>
    <style:style style:name="T753_4" style:family="text">
      <style:text-properties fo:color="#000000" fo:font-size="12pt" style:font-size-asian="12pt" style:font-name-complex="Arial" style:font-size-complex="12pt"/>
    </style:style>
    <style:style style:name="P754" style:family="paragraph" style:parent-style-name="Ecorys_20_Body">
      <style:paragraph-properties fo:line-height="100%" fo:margin-bottom="0cm"/>
    </style:style>
    <style:style style:name="T754_1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4_2" style:family="text">
      <style:text-properties fo:color="#000000" fo:font-size="12pt" style:font-size-asian="12pt" style:font-name-complex="Arial" style:font-size-complex="12pt" fo:font-weight="bold" style:font-weight-asian="bold"/>
    </style:style>
    <style:style style:name="T754_3" style:family="text">
      <style:text-properties fo:color="#000000" fo:font-size="12pt" style:font-size-asian="12pt" style:font-name-complex="Arial" style:font-size-complex="12pt"/>
    </style:style>
    <style:style style:name="T754_4" style:family="text">
      <style:text-properties fo:color="#000000" fo:font-size="12pt" style:font-size-asian="12pt" style:font-name-complex="Arial" style:font-size-complex="12pt"/>
    </style:style>
    <style:style style:name="T754_5" style:family="text">
      <style:text-properties fo:color="#000000" fo:font-size="12pt" style:font-size-asian="12pt" style:font-name-complex="Arial" style:font-size-complex="12pt"/>
    </style:style>
    <style:style style:name="T754_6" style:family="text">
      <style:text-properties fo:color="#000000" fo:font-size="12pt" style:font-size-asian="12pt" style:font-name-complex="Arial" style:font-size-complex="12pt"/>
    </style:style>
    <style:style style:name="T754_7" style:family="text">
      <style:text-properties fo:color="#000000" fo:font-size="12pt" style:font-size-asian="12pt" style:font-name-complex="Arial" style:font-size-complex="12pt"/>
    </style:style>
    <style:style style:name="T754_8" style:family="text">
      <style:text-properties fo:color="#000000" fo:font-size="12pt" style:font-size-asian="12pt" style:font-name-complex="Arial" style:font-size-complex="12pt"/>
    </style:style>
    <style:style style:name="T754_9" style:family="text">
      <style:text-properties fo:color="#000000" fo:font-size="12pt" style:font-size-asian="12pt" style:font-name-complex="Arial" style:font-size-complex="12pt"/>
    </style:style>
    <style:style style:name="T754_10" style:family="text">
      <style:text-properties fo:color="#000000" fo:font-size="12pt" style:font-size-asian="12pt" style:font-name-complex="Arial" style:font-size-complex="12pt"/>
    </style:style>
    <style:style style:name="T754_11" style:family="text">
      <style:text-properties fo:color="#000000" fo:font-size="12pt" style:font-size-asian="12pt" style:font-name-complex="Arial" style:font-size-complex="12pt"/>
    </style:style>
    <style:style style:name="T754_12" style:family="text">
      <style:text-properties fo:color="#000000" fo:font-size="12pt" style:font-size-asian="12pt" style:font-name-complex="Arial" style:font-size-complex="12pt"/>
    </style:style>
    <style:style style:name="T754_13" style:family="text">
      <style:text-properties fo:color="#000000" fo:font-size="12pt" style:font-size-asian="12pt" style:font-name-complex="Arial" style:font-size-complex="12pt"/>
    </style:style>
    <style:style style:name="T754_14" style:family="text">
      <style:text-properties fo:color="#000000" fo:font-size="12pt" style:font-size-asian="12pt" style:font-name-complex="Arial" style:font-size-complex="12pt"/>
    </style:style>
    <style:style style:name="T754_15" style:family="text">
      <style:text-properties fo:color="#000000" fo:font-size="12pt" style:font-size-asian="12pt" style:font-name-complex="Arial" style:font-size-complex="12pt"/>
    </style:style>
    <style:style style:name="T754_16" style:family="text">
      <style:text-properties fo:color="#000000" fo:font-size="12pt" style:font-size-asian="12pt" style:font-name-complex="Arial" style:font-size-complex="12pt"/>
    </style:style>
    <style:style style:name="T754_17" style:family="text">
      <style:text-properties fo:color="#000000" fo:font-size="12pt" style:font-size-asian="12pt" style:font-name-complex="Arial" style:font-size-complex="12pt"/>
    </style:style>
    <style:style style:name="T754_18" style:family="text">
      <style:text-properties fo:color="#000000" fo:font-size="12pt" style:font-size-asian="12pt" style:font-name-complex="Arial" style:font-size-complex="12pt"/>
    </style:style>
    <style:style style:name="T754_19" style:family="text">
      <style:text-properties fo:color="#000000" fo:font-size="12pt" style:font-size-asian="12pt" style:font-name-complex="Arial" style:font-size-complex="12pt"/>
    </style:style>
    <style:style style:name="T754_20" style:family="text">
      <style:text-properties fo:color="#000000" fo:font-size="12pt" style:font-size-asian="12pt" style:font-name-complex="Arial" style:font-size-complex="12pt"/>
    </style:style>
    <style:style style:name="T754_21" style:family="text">
      <style:text-properties fo:color="#000000" fo:font-size="12pt" style:font-size-asian="12pt" style:font-name-complex="Arial" style:font-size-complex="12pt"/>
    </style:style>
    <style:style style:name="P755" style:family="paragraph" style:parent-style-name="Ecorys_20_Body">
      <style:paragraph-properties fo:line-height="100%" fo:margin-bottom="0cm"/>
      <style:text-properties fo:color="#000000" fo:font-size="12pt" style:font-size-asian="12pt" style:font-name-complex="Arial" style:font-size-complex="12pt"/>
    </style:style>
    <style:style style:name="T755_1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5_2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5_3" style:family="text">
      <style:text-properties fo:color="#000000" fo:font-size="12pt" style:font-size-asian="12pt" style:font-name-complex="Arial" style:font-size-complex="12pt"/>
    </style:style>
    <style:style style:name="T755_4" style:family="text">
      <style:text-properties fo:color="#000000" fo:font-size="12pt" style:font-size-asian="12pt" style:font-name-complex="Arial" style:font-size-complex="12pt"/>
    </style:style>
    <style:style style:name="T755_5" style:family="text">
      <style:text-properties fo:color="#000000" fo:font-size="12pt" style:font-size-asian="12pt" style:font-name-complex="Arial" style:font-size-complex="12pt"/>
    </style:style>
    <style:style style:name="T755_6" style:family="text">
      <style:text-properties fo:color="#000000" fo:font-size="12pt" style:font-size-asian="12pt" style:font-name-complex="Arial" style:font-size-complex="12pt"/>
    </style:style>
    <style:style style:name="T755_7" style:family="text">
      <style:text-properties fo:color="#000000" fo:font-size="12pt" style:font-size-asian="12pt" style:font-name-complex="Arial" style:font-size-complex="12pt"/>
    </style:style>
    <style:style style:name="T755_8" style:family="text">
      <style:text-properties fo:color="#000000" fo:font-size="12pt" style:font-size-asian="12pt" style:font-name-complex="Arial" style:font-size-complex="12pt"/>
    </style:style>
    <style:style style:name="T755_9" style:family="text">
      <style:text-properties fo:color="#000000" fo:font-size="12pt" style:font-size-asian="12pt" style:font-name-complex="Arial" style:font-size-complex="12pt"/>
    </style:style>
    <style:style style:name="T755_10" style:family="text">
      <style:text-properties fo:color="#000000" fo:font-size="12pt" style:font-size-asian="12pt" style:font-name-complex="Arial" style:font-size-complex="12pt"/>
    </style:style>
    <style:style style:name="T755_11" style:family="text">
      <style:text-properties fo:color="#000000" fo:font-size="12pt" style:font-size-asian="12pt" style:font-name-complex="Arial" style:font-size-complex="12pt"/>
    </style:style>
    <style:style style:name="T755_12" style:family="text">
      <style:text-properties fo:color="#000000" fo:font-size="12pt" style:font-size-asian="12pt" style:font-name-complex="Arial" style:font-size-complex="12pt"/>
    </style:style>
    <style:style style:name="T755_13" style:family="text">
      <style:text-properties fo:color="#000000" fo:font-size="12pt" style:font-size-asian="12pt" style:font-name-complex="Arial" style:font-size-complex="12pt"/>
    </style:style>
    <style:style style:name="T755_14" style:family="text">
      <style:text-properties fo:color="#000000" fo:font-size="12pt" style:font-size-asian="12pt" style:font-name-complex="Arial" style:font-size-complex="12pt"/>
    </style:style>
    <style:style style:name="T755_15" style:family="text">
      <style:text-properties fo:color="#000000" fo:font-size="12pt" style:font-size-asian="12pt" style:font-name-complex="Arial" style:font-size-complex="12pt"/>
    </style:style>
    <style:style style:name="T755_16" style:family="text">
      <style:text-properties fo:color="#000000" fo:font-size="12pt" style:font-size-asian="12pt" style:font-name-complex="Arial" style:font-size-complex="12pt"/>
    </style:style>
    <style:style style:name="T755_17" style:family="text">
      <style:text-properties fo:color="#000000" fo:font-size="12pt" style:font-size-asian="12pt" style:font-name-complex="Arial" style:font-size-complex="12pt"/>
    </style:style>
    <style:style style:name="P756" style:family="paragraph" style:parent-style-name="Ecorys_20_Body">
      <style:paragraph-properties fo:line-height="100%" fo:margin-bottom="0cm"/>
    </style:style>
    <style:style style:name="T756_1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6_2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6_3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6_4" style:family="text">
      <style:text-properties fo:color="#000000" fo:font-size="12pt" style:font-size-asian="12pt" style:font-name-complex="Arial" style:font-size-complex="12pt"/>
    </style:style>
    <style:style style:name="T756_5" style:family="text">
      <style:text-properties fo:color="#000000" fo:font-size="12pt" style:font-size-asian="12pt" style:font-name-complex="Arial" style:font-size-complex="12pt"/>
    </style:style>
    <style:style style:name="T756_6" style:family="text">
      <style:text-properties fo:color="#000000" fo:font-size="12pt" style:font-size-asian="12pt" style:font-name-complex="Arial" style:font-size-complex="12pt"/>
    </style:style>
    <style:style style:name="T756_7" style:family="text">
      <style:text-properties fo:color="#000000" fo:font-size="12pt" style:font-size-asian="12pt" style:font-name-complex="Arial" style:font-size-complex="12pt"/>
    </style:style>
    <style:style style:name="T756_8" style:family="text"/>
    <style:style style:name="T756_9" style:family="text">
      <style:text-properties fo:color="#000000" fo:font-size="12pt" style:font-size-asian="12pt" style:font-name-complex="Arial" style:font-size-complex="12pt"/>
    </style:style>
    <style:style style:name="T756_10" style:family="text">
      <style:text-properties fo:color="#000000" fo:font-size="12pt" style:font-size-asian="12pt" style:font-name-complex="Arial" style:font-size-complex="12pt"/>
    </style:style>
    <style:style style:name="T756_11" style:family="text">
      <style:text-properties fo:color="#000000" fo:font-size="12pt" style:font-size-asian="12pt" style:font-name-complex="Arial" style:font-size-complex="12pt"/>
    </style:style>
    <style:style style:name="T756_12" style:family="text">
      <style:text-properties fo:color="#000000" fo:font-size="12pt" style:font-size-asian="12pt" style:font-name-complex="Arial" style:font-size-complex="12pt"/>
    </style:style>
    <style:style style:name="T756_13" style:family="text">
      <style:text-properties fo:color="#000000" fo:font-size="12pt" style:font-size-asian="12pt" style:font-name-complex="Arial" style:font-size-complex="12pt"/>
    </style:style>
    <style:style style:name="P757" style:family="paragraph" style:parent-style-name="Ecorys_20_Body">
      <style:paragraph-properties fo:line-height="100%" fo:margin-bottom="0cm"/>
      <style:text-properties fo:color="#000000" fo:font-size="12pt" style:font-size-asian="12pt" style:font-name-complex="Arial" style:font-size-complex="12pt"/>
    </style:style>
    <style:style style:name="T757_1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7_2" style:family="text">
      <style:text-properties fo:color="#000000" fo:font-size="12pt" style:font-size-asian="12pt" style:font-name-complex="Arial" style:font-size-complex="12pt"/>
    </style:style>
    <style:style style:name="T757_3" style:family="text">
      <style:text-properties fo:color="#000000" fo:font-size="12pt" style:font-size-asian="12pt" style:font-name-complex="Arial" style:font-size-complex="12pt"/>
    </style:style>
    <style:style style:name="T757_4" style:family="text">
      <style:text-properties fo:color="#000000" fo:font-size="12pt" style:font-size-asian="12pt" style:font-name-complex="Arial" style:font-size-complex="12pt"/>
    </style:style>
    <style:style style:name="T757_5" style:family="text">
      <style:text-properties fo:color="#000000" fo:font-size="12pt" style:font-size-asian="12pt" style:font-name-complex="Arial" style:font-size-complex="12pt"/>
    </style:style>
    <style:style style:name="T757_6" style:family="text">
      <style:text-properties fo:color="#000000" fo:font-size="12pt" style:font-size-asian="12pt" style:font-name-complex="Arial" style:font-size-complex="12pt"/>
    </style:style>
    <style:style style:name="T757_7" style:family="text">
      <style:text-properties fo:color="#000000" fo:font-size="12pt" style:font-size-asian="12pt" style:font-name-complex="Arial" style:font-size-complex="12pt"/>
    </style:style>
    <style:style style:name="T757_8" style:family="text">
      <style:text-properties fo:color="#000000" fo:font-size="12pt" style:font-size-asian="12pt" style:font-name-complex="Arial" style:font-size-complex="12pt"/>
    </style:style>
    <style:style style:name="T757_9" style:family="text">
      <style:text-properties fo:color="#000000" fo:font-size="12pt" style:font-size-asian="12pt" style:font-name-complex="Arial" style:font-size-complex="12pt"/>
    </style:style>
    <style:style style:name="T757_10" style:family="text">
      <style:text-properties fo:color="#000000" fo:font-size="12pt" style:font-size-asian="12pt" style:font-name-complex="Arial" style:font-size-complex="12pt"/>
    </style:style>
    <style:style style:name="T757_11" style:family="text">
      <style:text-properties fo:color="#000000" fo:font-size="12pt" style:font-size-asian="12pt" style:font-name-complex="Arial" style:font-size-complex="12pt"/>
    </style:style>
    <style:style style:name="T757_12" style:family="text">
      <style:text-properties fo:color="#000000" fo:font-size="12pt" style:font-size-asian="12pt" style:font-name-complex="Arial" style:font-size-complex="12pt"/>
    </style:style>
    <style:style style:name="T757_13" style:family="text">
      <style:text-properties fo:color="#000000" fo:font-size="12pt" style:font-size-asian="12pt" style:font-name-complex="Arial" style:font-size-complex="12pt"/>
    </style:style>
    <style:style style:name="T757_14" style:family="text">
      <style:text-properties fo:color="#000000" fo:font-size="12pt" style:font-size-asian="12pt" style:font-name-complex="Arial" style:font-size-complex="12pt"/>
    </style:style>
    <style:style style:name="T757_15" style:family="text">
      <style:text-properties fo:color="#000000" fo:font-size="12pt" style:font-size-asian="12pt" style:font-name-complex="Arial" style:font-size-complex="12pt"/>
    </style:style>
    <style:style style:name="T757_16" style:family="text">
      <style:text-properties fo:color="#000000" fo:font-size="12pt" style:font-size-asian="12pt" style:font-name-complex="Arial" style:font-size-complex="12pt"/>
    </style:style>
    <style:style style:name="T757_17" style:family="text">
      <style:text-properties fo:color="#000000" fo:font-size="12pt" style:font-size-asian="12pt" style:font-name-complex="Arial" style:font-size-complex="12pt"/>
    </style:style>
    <style:style style:name="T757_18" style:family="text">
      <style:text-properties fo:color="#000000" fo:font-size="12pt" style:font-size-asian="12pt" style:font-name-complex="Arial" style:font-size-complex="12pt"/>
    </style:style>
    <style:style style:name="T757_19" style:family="text">
      <style:text-properties fo:color="#000000" fo:font-size="12pt" style:font-size-asian="12pt" style:font-name-complex="Arial" style:font-size-complex="12pt"/>
    </style:style>
    <style:style style:name="T757_20" style:family="text">
      <style:text-properties fo:color="#000000" fo:font-size="12pt" style:font-size-asian="12pt" style:font-name-complex="Arial" style:font-size-complex="12pt"/>
    </style:style>
    <style:style style:name="T757_21" style:family="text">
      <style:text-properties fo:color="#000000" fo:font-size="12pt" style:font-size-asian="12pt" style:font-name-complex="Arial" style:font-size-complex="12pt"/>
    </style:style>
    <style:style style:name="T757_22" style:family="text">
      <style:text-properties fo:color="#000000" fo:font-size="12pt" style:font-size-asian="12pt" style:font-name-complex="Arial" style:font-size-complex="12pt"/>
    </style:style>
    <style:style style:name="T757_23" style:family="text">
      <style:text-properties fo:color="#000000" fo:font-size="12pt" style:font-size-asian="12pt" style:font-name-complex="Arial" style:font-size-complex="12pt"/>
    </style:style>
    <style:style style:name="P758" style:family="paragraph" style:parent-style-name="Ecorys_20_Body">
      <style:paragraph-properties fo:line-height="100%"/>
      <style:text-properties fo:color="#000000" fo:font-size="12pt" style:font-size-asian="12pt" style:font-name-complex="Arial" style:font-size-complex="12pt"/>
    </style:style>
    <style:style style:name="T758_1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8_2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8_3" style:family="text">
      <style:text-properties fo:color="#000000" fo:font-size="12pt" style:font-size-asian="12pt" style:font-name-complex="Arial" style:font-size-complex="12pt" fo:font-weight="bold" style:font-weight-asian="bold" style:font-weight-complex="bold"/>
    </style:style>
    <style:style style:name="T758_4" style:family="text">
      <style:text-properties fo:color="#000000" fo:font-size="12pt" style:font-size-asian="12pt" style:font-name-complex="Arial" style:font-size-complex="12pt"/>
    </style:style>
    <style:style style:name="T758_5" style:family="text">
      <style:text-properties fo:color="#000000" fo:font-size="12pt" style:font-size-asian="12pt" style:font-name-complex="Arial" style:font-size-complex="12pt"/>
    </style:style>
    <style:style style:name="T758_6" style:family="text">
      <style:text-properties fo:color="#000000" fo:font-size="12pt" style:font-size-asian="12pt" style:font-name-complex="Arial" style:font-size-complex="12pt"/>
    </style:style>
    <style:style style:name="T758_7" style:family="text">
      <style:text-properties fo:color="#000000" fo:font-size="12pt" style:font-size-asian="12pt" style:font-name-complex="Arial" style:font-size-complex="12pt"/>
    </style:style>
    <style:style style:name="T758_8" style:family="text">
      <style:text-properties fo:color="#000000" fo:font-size="12pt" style:font-size-asian="12pt" style:font-name-complex="Arial" style:font-size-complex="12pt"/>
    </style:style>
    <style:style style:name="T758_9" style:family="text">
      <style:text-properties fo:color="#000000" fo:font-size="12pt" style:font-size-asian="12pt" style:font-name-complex="Arial" style:font-size-complex="12pt"/>
    </style:style>
    <style:style style:name="T758_10" style:family="text">
      <style:text-properties fo:color="#000000" fo:font-size="12pt" style:font-size-asian="12pt" style:font-name-complex="Arial" style:font-size-complex="12pt"/>
    </style:style>
    <style:style style:name="T758_11" style:family="text">
      <style:text-properties fo:color="#000000" fo:font-size="12pt" style:font-size-asian="12pt" style:font-name-complex="Arial" style:font-size-complex="12pt"/>
    </style:style>
    <style:style style:name="T758_12" style:family="text">
      <style:text-properties fo:color="#000000" fo:font-size="12pt" style:font-size-asian="12pt" style:font-name-complex="Arial" style:font-size-complex="12pt"/>
    </style:style>
    <style:style style:name="T758_13" style:family="text">
      <style:text-properties fo:color="#000000" fo:font-size="12pt" style:font-size-asian="12pt" style:font-name-complex="Arial" style:font-size-complex="12pt"/>
    </style:style>
    <style:style style:name="T758_14" style:family="text">
      <style:text-properties fo:color="#000000" fo:font-size="12pt" style:font-size-asian="12pt" style:font-name-complex="Arial" style:font-size-complex="12pt"/>
    </style:style>
    <style:style style:name="T758_15" style:family="text">
      <style:text-properties fo:color="#000000" fo:font-size="12pt" style:font-size-asian="12pt" style:font-name-complex="Arial" style:font-size-complex="12pt"/>
    </style:style>
    <style:style style:name="T758_16" style:family="text">
      <style:text-properties fo:color="#000000" fo:font-size="12pt" style:font-size-asian="12pt" style:font-name-complex="Arial" style:font-size-complex="12pt"/>
    </style:style>
    <style:style style:name="T758_17" style:family="text">
      <style:text-properties fo:color="#000000" fo:font-size="12pt" style:font-size-asian="12pt" style:font-name-complex="Arial" style:font-size-complex="12pt"/>
    </style:style>
    <style:style style:name="T758_18" style:family="text">
      <style:text-properties fo:color="#000000" fo:font-size="12pt" style:font-size-asian="12pt" style:font-name-complex="Arial" style:font-size-complex="12pt"/>
    </style:style>
    <style:style style:name="T758_19" style:family="text">
      <style:text-properties fo:color="#000000" fo:font-size="12pt" style:font-size-asian="12pt" style:font-name-complex="Arial" style:font-size-complex="12pt"/>
    </style:style>
    <style:style style:name="T758_20" style:family="text">
      <style:text-properties fo:color="#000000" fo:font-size="12pt" style:font-size-asian="12pt" style:font-name-complex="Arial" style:font-size-complex="12pt"/>
    </style:style>
    <style:style style:name="T758_21" style:family="text">
      <style:text-properties fo:color="#000000" fo:font-size="12pt" style:font-size-asian="12pt" style:font-name-complex="Arial" style:font-size-complex="12pt"/>
    </style:style>
    <style:style style:name="T758_22" style:family="text">
      <style:text-properties fo:color="#000000" fo:font-size="12pt" style:font-size-asian="12pt" style:font-name-complex="Arial" style:font-size-complex="12pt"/>
    </style:style>
    <style:style style:name="T758_23" style:family="text">
      <style:text-properties fo:color="#000000" fo:font-size="12pt" style:font-size-asian="12pt" style:font-name-complex="Arial" style:font-size-complex="12pt"/>
    </style:style>
    <style:style style:name="T758_24" style:family="text">
      <style:text-properties fo:color="#000000" fo:font-size="12pt" style:font-size-asian="12pt" style:font-name-complex="Arial" style:font-size-complex="12pt"/>
    </style:style>
    <style:style style:name="T758_25" style:family="text">
      <style:text-properties fo:color="#000000" fo:font-size="12pt" style:font-size-asian="12pt" style:font-name-complex="Arial" style:font-size-complex="12pt"/>
    </style:style>
    <style:style style:name="T758_26" style:family="text">
      <style:text-properties fo:color="#000000" fo:font-size="12pt" style:font-size-asian="12pt" style:font-name-complex="Arial" style:font-size-complex="12pt"/>
    </style:style>
    <style:style style:name="T758_27" style:family="text">
      <style:text-properties fo:color="#000000" fo:font-size="12pt" style:font-size-asian="12pt" style:font-name-complex="Arial" style:font-size-complex="12pt"/>
    </style:style>
    <style:style style:name="T758_28" style:family="text">
      <style:text-properties fo:color="#000000" fo:font-size="12pt" style:font-size-asian="12pt" style:font-name-complex="Arial" style:font-size-complex="12pt"/>
    </style:style>
    <style:style style:name="T758_29" style:family="text">
      <style:text-properties fo:color="#000000" fo:font-size="12pt" style:font-size-asian="12pt" style:font-name-complex="Arial" style:font-size-complex="12pt"/>
    </style:style>
    <style:style style:name="T758_30" style:family="text">
      <style:text-properties fo:color="#000000" fo:font-size="12pt" style:font-size-asian="12pt" style:font-name-complex="Arial" style:font-size-complex="12pt"/>
    </style:style>
    <style:style style:name="T758_31" style:family="text">
      <style:text-properties fo:color="#000000" fo:font-size="12pt" style:font-size-asian="12pt" style:font-name-complex="Arial" style:font-size-complex="12pt"/>
    </style:style>
    <style:style style:name="T758_32" style:family="text">
      <style:text-properties fo:color="#000000" fo:font-size="12pt" style:font-size-asian="12pt" style:font-name-complex="Arial" style:font-size-complex="12pt"/>
    </style:style>
    <style:style style:name="T758_33" style:family="text">
      <style:text-properties fo:color="#000000" fo:font-size="12pt" style:font-size-asian="12pt" style:font-name-complex="Arial" style:font-size-complex="12pt"/>
    </style:style>
    <style:style style:name="T758_34" style:family="text">
      <style:text-properties fo:color="#000000" fo:font-size="12pt" style:font-size-asian="12pt" style:font-name-complex="Arial" style:font-size-complex="12pt"/>
    </style:style>
    <style:style style:name="T758_35" style:family="text">
      <style:text-properties fo:color="#000000" fo:font-size="12pt" style:font-size-asian="12pt" style:font-name-complex="Arial" style:font-size-complex="12pt"/>
    </style:style>
    <style:style style:name="T758_36" style:family="text">
      <style:text-properties fo:color="#000000" fo:font-size="12pt" style:font-size-asian="12pt" style:font-name-complex="Arial" style:font-size-complex="12pt"/>
    </style:style>
    <style:style style:name="T758_37" style:family="text">
      <style:text-properties fo:color="#000000" fo:font-size="12pt" style:font-size-asian="12pt" style:font-name-complex="Arial" style:font-size-complex="12pt"/>
    </style:style>
    <style:style style:name="T758_38" style:family="text">
      <style:text-properties fo:color="#000000" fo:font-size="12pt" style:font-size-asian="12pt" style:font-name-complex="Arial" style:font-size-complex="12pt"/>
    </style:style>
    <style:style style:name="T758_39" style:family="text">
      <style:text-properties fo:color="#000000" fo:font-size="12pt" style:font-size-asian="12pt" style:font-name-complex="Arial" style:font-size-complex="12pt"/>
    </style:style>
    <style:style style:name="T758_40" style:family="text">
      <style:text-properties fo:color="#000000" fo:font-size="12pt" style:font-size-asian="12pt" style:font-name-complex="Arial" style:font-size-complex="12pt"/>
    </style:style>
    <style:style style:name="T758_41" style:family="text">
      <style:text-properties fo:color="#000000" fo:font-size="12pt" style:font-size-asian="12pt" style:font-name-complex="Arial" style:font-size-complex="12pt"/>
    </style:style>
    <style:style style:name="T758_42" style:family="text">
      <style:text-properties fo:color="#000000" fo:font-size="12pt" style:font-size-asian="12pt" style:font-name-complex="Arial" style:font-size-complex="12pt"/>
    </style:style>
    <style:style style:name="P759" style:family="paragraph" style:parent-style-name="Ecorys_20_Body">
      <style:paragraph-properties fo:margin-top="0.423cm"/>
    </style:style>
    <style:style style:name="T759_1" style:family="text">
      <style:text-properties fo:color="#000000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60" style:family="paragraph" style:parent-style-name="Ecorys_20_Body">
      <style:paragraph-properties fo:text-indent="-0.63cm" fo:line-height="100%" fo:margin-top="0.423cm" fo:margin-left="1.259cm"/>
      <style:text-properties fo:font-size="12pt" style:font-size-asian="12pt" style:font-size-complex="12pt"/>
    </style:style>
    <style:style style:name="T760_1" style:family="text">
      <style:text-properties fo:font-size="12pt" style:font-size-asian="12pt" style:font-size-complex="12pt"/>
    </style:style>
    <style:style style:name="T760_2" style:family="text">
      <style:text-properties fo:font-size="12pt" style:font-size-asian="12pt" style:font-size-complex="12pt"/>
    </style:style>
    <style:style style:name="T760_3" style:family="text">
      <style:text-properties fo:font-size="12pt" style:font-size-asian="12pt" style:font-size-complex="12pt"/>
    </style:style>
    <style:style style:name="T760_4" style:family="text">
      <style:text-properties fo:font-size="12pt" style:font-size-asian="12pt" style:font-size-complex="12pt"/>
    </style:style>
    <style:style style:name="T760_5" style:family="text">
      <style:text-properties fo:font-size="12pt" style:font-size-asian="12pt" style:font-size-complex="12pt"/>
    </style:style>
    <style:style style:name="T760_6" style:family="text">
      <style:text-properties fo:font-size="12pt" style:font-size-asian="12pt" style:font-size-complex="12pt"/>
    </style:style>
    <style:style style:name="T760_7" style:family="text">
      <style:text-properties fo:font-size="12pt" style:font-size-asian="12pt" style:font-size-complex="12pt"/>
    </style:style>
    <style:style style:name="T760_8" style:family="text">
      <style:text-properties fo:font-size="12pt" style:font-size-asian="12pt" style:font-size-complex="12pt"/>
    </style:style>
    <style:style style:name="T760_9" style:family="text">
      <style:text-properties fo:font-size="12pt" style:font-size-asian="12pt" style:font-size-complex="12pt"/>
    </style:style>
    <style:style style:name="P761" style:family="paragraph" style:parent-style-name="Ecorys_20_Body">
      <style:paragraph-properties fo:text-indent="-0.63cm" fo:line-height="100%" fo:margin-top="0.423cm" fo:margin-bottom="0cm" fo:margin-left="1.259cm"/>
      <style:text-properties fo:font-size="12pt" style:font-size-asian="12pt" style:font-size-complex="12pt"/>
    </style:style>
    <style:style style:name="T761_1" style:family="text">
      <style:text-properties fo:color="#000000" fo:font-size="12pt" style:font-name-asian="Arial" style:font-size-asian="12pt" style:font-name-complex="Arial" style:font-size-complex="12pt"/>
    </style:style>
    <style:style style:name="T761_2" style:family="text">
      <style:text-properties fo:color="#000000" fo:font-size="12pt" style:font-name-asian="Arial" style:font-size-asian="12pt" style:font-name-complex="Arial" style:font-size-complex="12pt"/>
    </style:style>
    <style:style style:name="T761_3" style:family="text">
      <style:text-properties fo:color="#000000" fo:font-size="12pt" style:font-name-asian="Arial" style:font-size-asian="12pt" style:font-name-complex="Arial" style:font-size-complex="12pt"/>
    </style:style>
    <style:style style:name="T761_4" style:family="text">
      <style:text-properties fo:color="#000000" fo:font-size="12pt" style:font-name-asian="Arial" style:font-size-asian="12pt" style:font-name-complex="Arial" style:font-size-complex="12pt"/>
    </style:style>
    <style:style style:name="T761_5" style:family="text">
      <style:text-properties fo:color="#000000" fo:font-size="12pt" style:font-name-asian="Arial" style:font-size-asian="12pt" style:font-name-complex="Arial" style:font-size-complex="12pt"/>
    </style:style>
    <style:style style:name="T761_6" style:family="text">
      <style:text-properties fo:color="#000000" fo:font-size="12pt" style:font-name-asian="Arial" style:font-size-asian="12pt" style:font-name-complex="Arial" style:font-size-complex="12pt"/>
    </style:style>
    <style:style style:name="T761_7" style:family="text">
      <style:text-properties fo:color="#000000" fo:font-size="12pt" style:font-name-asian="Arial" style:font-size-asian="12pt" style:font-name-complex="Arial" style:font-size-complex="12pt"/>
    </style:style>
    <style:style style:name="T761_8" style:family="text">
      <style:text-properties fo:color="#000000" fo:font-size="12pt" style:font-name-asian="Arial" style:font-size-asian="12pt" style:font-name-complex="Arial" style:font-size-complex="12pt"/>
    </style:style>
    <style:style style:name="T761_9" style:family="text">
      <style:text-properties fo:color="#000000" fo:font-size="12pt" style:font-name-asian="Arial" style:font-size-asian="12pt" style:font-name-complex="Arial" style:font-size-complex="12pt"/>
    </style:style>
    <style:style style:name="T761_10" style:family="text">
      <style:text-properties fo:color="#000000" fo:font-size="12pt" style:font-name-asian="Arial" style:font-size-asian="12pt" style:font-name-complex="Arial" style:font-size-complex="12pt"/>
    </style:style>
    <style:style style:name="T761_11" style:family="text">
      <style:text-properties fo:color="#000000" fo:font-size="12pt" style:font-name-asian="Arial" style:font-size-asian="12pt" style:font-name-complex="Arial" style:font-size-complex="12pt"/>
    </style:style>
    <style:style style:name="T761_12" style:family="text">
      <style:text-properties fo:color="#000000" fo:font-size="12pt" style:font-name-asian="Arial" style:font-size-asian="12pt" style:font-name-complex="Arial" style:font-size-complex="12pt"/>
    </style:style>
    <style:style style:name="T761_13" style:family="text">
      <style:text-properties fo:color="#000000" fo:font-size="12pt" style:font-name-asian="Arial" style:font-size-asian="12pt" style:font-name-complex="Arial" style:font-size-complex="12pt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762" style:family="paragraph" style:parent-style-name="paragraph" style:master-page-name="MasterPage1">
      <style:paragraph-properties fo:background-color="#dbe5f1" fo:padding-top="0.035cm" fo:border-top="#000000 0.018cm solid" fo:margin-top="0cm" fo:padding-bottom="0cm" fo:border-bottom="#000000 0.018cm solid" fo:margin-bottom="0cm" fo:padding-left="0.141cm" fo:border-left="#000000 0.018cm solid" fo:padding-right="0.141cm" fo:border-right="#000000 0.018cm solid"/>
    </style:style>
    <style:style style:name="T762_1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P763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64" style:family="paragraph" style:parent-style-name="Normal">
      <style:paragraph-properties fo:text-align="justify" fo:margin-top="0.071cm"/>
    </style:style>
    <style:style style:name="T764_1" style:family="text">
      <style:text-properties style:font-name="Arial" fo:font-size="12pt" style:font-name-asian="Arial" style:font-size-asian="12pt" style:font-name-complex="Arial" style:font-size-complex="12pt"/>
    </style:style>
    <style:style style:name="T764_2" style:family="text">
      <style:text-properties style:font-name="Arial" fo:font-size="12pt" style:font-name-asian="Arial" style:font-size-asian="12pt" style:font-name-complex="Arial" style:font-size-complex="12pt"/>
    </style:style>
    <style:style style:name="T764_3" style:family="text">
      <style:text-properties style:font-name="Arial" fo:font-size="12pt" style:font-name-asian="Arial" style:font-size-asian="12pt" style:font-name-complex="Arial" style:font-size-complex="12pt"/>
    </style:style>
    <style:style style:name="T764_4" style:family="text">
      <style:text-properties style:font-name="Arial" fo:font-size="12pt" style:font-name-asian="Arial" style:font-size-asian="12pt" style:font-name-complex="Arial" style:font-size-complex="12pt"/>
    </style:style>
    <style:style style:name="T764_5" style:family="text">
      <style:text-properties style:font-name="Arial" fo:font-size="12pt" style:font-name-asian="Arial" style:font-size-asian="12pt" style:font-name-complex="Arial" style:font-size-complex="12pt"/>
    </style:style>
    <style:style style:name="T764_6" style:family="text">
      <style:text-properties style:font-name="Arial" fo:font-size="12pt" style:font-name-asian="Arial" style:font-size-asian="12pt" style:font-name-complex="Arial" style:font-size-complex="12pt"/>
    </style:style>
    <style:style style:name="T764_7" style:family="text">
      <style:text-properties style:font-name="Arial" fo:font-size="12pt" style:font-name-asian="Arial" style:font-size-asian="12pt" style:font-name-complex="Arial" style:font-size-complex="12pt"/>
    </style:style>
    <style:style style:name="T764_8" style:family="text">
      <style:text-properties style:font-name="Arial" fo:font-size="12pt" style:font-name-asian="Arial" style:font-size-asian="12pt" style:font-name-complex="Arial" style:font-size-complex="12pt"/>
    </style:style>
    <style:style style:name="T764_9" style:family="text">
      <style:text-properties style:font-name="Arial" fo:font-size="12pt" style:font-name-asian="Arial" style:font-size-asian="12pt" style:font-name-complex="Arial" style:font-size-complex="12pt"/>
    </style:style>
    <style:style style:name="T764_10" style:family="text">
      <style:text-properties style:font-name="Arial" fo:font-size="12pt" style:font-name-asian="Arial" style:font-size-asian="12pt" style:font-name-complex="Arial" style:font-size-complex="12pt"/>
    </style:style>
    <style:style style:name="T764_11" style:family="text">
      <style:text-properties style:font-name="Arial" fo:font-size="12pt" style:font-name-asian="Arial" style:font-size-asian="12pt" style:font-name-complex="Arial" style:font-size-complex="12pt"/>
    </style:style>
    <style:style style:name="T764_12" style:family="text">
      <style:text-properties style:font-name="Arial" fo:font-size="12pt" style:font-name-asian="Arial" style:font-size-asian="12pt" style:font-name-complex="Arial" style:font-size-complex="12pt"/>
    </style:style>
    <style:style style:name="T764_13" style:family="text">
      <style:text-properties style:font-name="Arial" fo:font-size="12pt" style:font-name-asian="Arial" style:font-size-asian="12pt" style:font-name-complex="Arial" style:font-size-complex="12pt"/>
    </style:style>
    <style:style style:name="T764_14" style:family="text">
      <style:text-properties style:font-name="Arial" fo:font-size="12pt" style:font-name-asian="Arial" style:font-size-asian="12pt" style:font-name-complex="Arial" style:font-size-complex="12pt"/>
    </style:style>
    <style:style style:name="T764_15" style:family="text">
      <style:text-properties style:font-name="Arial" fo:font-size="12pt" style:font-name-asian="Arial" style:font-size-asian="12pt" style:font-name-complex="Arial" style:font-size-complex="12pt"/>
    </style:style>
    <style:style style:name="T764_16" style:family="text">
      <style:text-properties style:font-name="Arial" fo:font-size="12pt" style:font-name-asian="Arial" style:font-size-asian="12pt" style:font-name-complex="Arial" style:font-size-complex="12pt"/>
    </style:style>
    <style:style style:name="T764_17" style:family="text">
      <style:text-properties style:font-name="Arial" fo:font-size="12pt" style:font-name-asian="Arial" style:font-size-asian="12pt" style:font-name-complex="Arial" style:font-size-complex="12pt"/>
    </style:style>
    <style:style style:name="T764_18" style:family="text">
      <style:text-properties style:font-name="Arial" fo:font-size="12pt" style:font-name-asian="Arial" style:font-size-asian="12pt" style:font-name-complex="Arial" style:font-size-complex="12pt"/>
    </style:style>
    <style:style style:name="T764_19" style:family="text">
      <style:text-properties style:font-name="Arial" fo:font-size="12pt" style:font-name-asian="Arial" style:font-size-asian="12pt" style:font-name-complex="Arial" style:font-size-complex="12pt"/>
    </style:style>
    <style:style style:name="T764_20" style:family="text">
      <style:text-properties style:font-name="Arial" fo:font-size="12pt" style:font-name-asian="Arial" style:font-size-asian="12pt" style:font-name-complex="Arial" style:font-size-complex="12pt"/>
    </style:style>
    <style:style style:name="T764_21" style:family="text">
      <style:text-properties style:font-name="Arial" fo:font-size="12pt" style:font-name-asian="Arial" style:font-size-asian="12pt" style:font-name-complex="Arial" style:font-size-complex="12pt"/>
    </style:style>
    <style:style style:name="T764_22" style:family="text">
      <style:text-properties style:font-name="Arial" fo:font-size="12pt" style:font-name-asian="Arial" style:font-size-asian="12pt" style:font-name-complex="Arial" style:font-size-complex="12pt"/>
    </style:style>
    <style:style style:name="T764_23" style:family="text">
      <style:text-properties style:font-name="Arial" fo:font-size="12pt" style:font-name-asian="Arial" style:font-size-asian="12pt" style:font-name-complex="Arial" style:font-size-complex="12pt"/>
    </style:style>
    <style:style style:name="T764_24" style:family="text">
      <style:text-properties style:font-name="Arial" fo:font-size="12pt" style:font-name-asian="Arial" style:font-size-asian="12pt" style:font-name-complex="Arial" style:font-size-complex="12pt"/>
    </style:style>
    <style:style style:name="T764_25" style:family="text">
      <style:text-properties style:font-name="Arial" fo:font-size="12pt" style:font-name-asian="Arial" style:font-size-asian="12pt" style:font-name-complex="Arial" style:font-size-complex="12pt"/>
    </style:style>
    <style:style style:name="T764_26" style:family="text">
      <style:text-properties style:font-name="Arial" fo:font-size="12pt" style:font-name-asian="Arial" style:font-size-asian="12pt" style:font-name-complex="Arial" style:font-size-complex="12pt"/>
    </style:style>
    <style:style style:name="T764_27" style:family="text">
      <style:text-properties style:font-name="Arial" fo:font-size="12pt" style:font-name-asian="Arial" style:font-size-asian="12pt" style:font-name-complex="Arial" style:font-size-complex="12pt"/>
    </style:style>
    <style:style style:name="T764_28" style:family="text">
      <style:text-properties style:font-name="Arial" fo:font-size="12pt" style:font-name-asian="Arial" style:font-size-asian="12pt" style:font-name-complex="Arial" style:font-size-complex="12pt"/>
    </style:style>
    <style:style style:name="P765" style:family="paragraph" style:parent-style-name="Normal">
      <style:paragraph-properties fo:margin-top="0.071cm"/>
      <style:text-properties style:font-name="Arial" fo:font-size="12pt" style:font-name-asian="Arial" style:font-size-asian="12pt" style:font-name-complex="Arial" style:font-size-complex="12pt"/>
    </style:style>
    <style:style style:name="P766" style:family="paragraph" style:parent-style-name="Normal">
      <style:paragraph-properties fo:margin-top="0.071cm"/>
    </style:style>
    <style:style style:name="T76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66_2" style:family="text">
      <style:text-properties style:font-name="Arial" fo:font-size="12pt" style:font-name-asian="Arial" style:font-size-asian="12pt" style:font-name-complex="Arial" style:font-size-complex="12pt"/>
    </style:style>
    <style:style style:name="P767" style:family="paragraph" style:parent-style-name="Normal">
      <style:paragraph-properties fo:text-align="justify" fo:margin-top="0.071cm"/>
    </style:style>
    <style:style style:name="T767_1" style:family="text">
      <style:text-properties style:font-name="Arial" fo:font-size="12pt" style:font-name-asian="Arial" style:font-size-asian="12pt" style:font-name-complex="Arial" style:font-size-complex="12pt"/>
    </style:style>
    <style:style style:name="T767_2" style:family="text">
      <style:text-properties style:font-name="Arial" fo:font-size="12pt" style:font-name-asian="Arial" style:font-size-asian="12pt" style:font-name-complex="Arial" style:font-size-complex="12pt"/>
    </style:style>
    <style:style style:name="T767_3" style:family="text">
      <style:text-properties style:font-name="Arial" fo:font-size="12pt" style:font-name-asian="Arial" style:font-size-asian="12pt" style:font-name-complex="Arial" style:font-size-complex="12pt"/>
    </style:style>
    <style:style style:name="T767_4" style:family="text">
      <style:text-properties style:font-name="Arial" fo:font-size="12pt" style:font-name-asian="Arial" style:font-size-asian="12pt" style:font-name-complex="Arial" style:font-size-complex="12pt"/>
    </style:style>
    <style:style style:name="T767_5" style:family="text">
      <style:text-properties style:font-name="Arial" fo:font-size="12pt" style:font-name-asian="Arial" style:font-size-asian="12pt" style:font-name-complex="Arial" style:font-size-complex="12pt"/>
    </style:style>
    <style:style style:name="T767_6" style:family="text">
      <style:text-properties style:font-name="Arial" fo:font-size="12pt" style:font-name-asian="Arial" style:font-size-asian="12pt" style:font-name-complex="Arial" style:font-size-complex="12pt"/>
    </style:style>
    <style:style style:name="T767_7" style:family="text">
      <style:text-properties style:font-name="Arial" fo:font-size="12pt" style:font-name-asian="Arial" style:font-size-asian="12pt" style:font-name-complex="Arial" style:font-size-complex="12pt"/>
    </style:style>
    <style:style style:name="T767_8" style:family="text">
      <style:text-properties style:font-name="Arial" fo:font-size="12pt" style:font-name-asian="Arial" style:font-size-asian="12pt" style:font-name-complex="Arial" style:font-size-complex="12pt"/>
    </style:style>
    <style:style style:name="T767_9" style:family="text">
      <style:text-properties style:font-name="Arial" fo:font-size="12pt" style:font-name-asian="Arial" style:font-size-asian="12pt" style:font-name-complex="Arial" style:font-size-complex="12pt"/>
    </style:style>
    <style:style style:name="T767_10" style:family="text">
      <style:text-properties style:font-name="Segoe UI" fo:font-size="10.5pt" style:font-name-asian="Times New Roman" style:font-size-asian="10.5pt" style:font-name-complex="Segoe UI" style:font-size-complex="10.5pt" fo:language-asian="en" fo:country-asian="GB"/>
    </style:style>
    <style:style style:name="T767_11" style:family="text">
      <style:text-properties style:font-name="Arial" fo:font-size="12pt" style:font-name-asian="Arial" style:font-size-asian="12pt" style:font-name-complex="Arial" style:font-size-complex="12pt"/>
    </style:style>
    <style:style style:name="T767_12" style:family="text">
      <style:text-properties style:font-name="Arial" fo:font-size="12pt" style:font-name-asian="Arial" style:font-size-asian="12pt" style:font-name-complex="Arial" style:font-size-complex="12pt"/>
    </style:style>
    <style:style style:name="T767_13" style:family="text">
      <style:text-properties style:font-name="Arial" fo:font-size="12pt" style:font-name-asian="Arial" style:font-size-asian="12pt" style:font-name-complex="Arial" style:font-size-complex="12pt"/>
    </style:style>
    <style:style style:name="T767_14" style:family="text">
      <style:text-properties style:font-name="Arial" fo:font-size="12pt" style:font-name-asian="Arial" style:font-size-asian="12pt" style:font-name-complex="Arial" style:font-size-complex="12pt"/>
    </style:style>
    <style:style style:name="P768" style:family="paragraph" style:parent-style-name="Normal">
      <style:paragraph-properties fo:margin-top="0.071cm"/>
      <style:text-properties style:font-name="Arial" fo:font-size="12pt" style:font-name-asian="Arial" style:font-size-asian="12pt" style:font-name-complex="Arial" style:font-size-complex="12pt"/>
    </style:style>
    <style:style style:name="P769" style:family="paragraph" style:parent-style-name="Normal">
      <style:paragraph-properties fo:margin-top="0.071cm"/>
    </style:style>
    <style:style style:name="T769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769_2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770" style:family="paragraph" style:parent-style-name="Normal">
      <style:paragraph-properties fo:text-align="justify" fo:margin-top="0.071cm"/>
    </style:style>
    <style:style style:name="T770_1" style:family="text">
      <style:text-properties style:font-name="Arial" fo:font-size="12pt" style:font-name-asian="Arial" style:font-size-asian="12pt" style:font-name-complex="Arial" style:font-size-complex="12pt"/>
    </style:style>
    <style:style style:name="T770_2" style:family="text">
      <style:text-properties style:font-name="Arial" fo:font-size="12pt" style:font-name-asian="Arial" style:font-size-asian="12pt" style:font-name-complex="Arial" style:font-size-complex="12pt"/>
    </style:style>
    <style:style style:name="T770_3" style:family="text">
      <style:text-properties style:font-name="Arial" fo:font-size="12pt" style:font-name-asian="Arial" style:font-size-asian="12pt" style:font-name-complex="Arial" style:font-size-complex="12pt"/>
    </style:style>
    <style:style style:name="T770_4" style:family="text">
      <style:text-properties style:font-name="Arial" fo:font-size="12pt" style:font-name-asian="Arial" style:font-size-asian="12pt" style:font-name-complex="Arial" style:font-size-complex="12pt"/>
    </style:style>
    <style:style style:name="T770_5" style:family="text">
      <style:text-properties style:font-name="Arial" fo:font-size="12pt" style:font-name-asian="Arial" style:font-size-asian="12pt" style:font-name-complex="Arial" style:font-size-complex="12pt"/>
    </style:style>
    <style:style style:name="T770_6" style:family="text">
      <style:text-properties style:font-name="Arial" fo:font-size="12pt" style:font-name-asian="Arial" style:font-size-asian="12pt" style:font-name-complex="Arial" style:font-size-complex="12pt"/>
    </style:style>
    <style:style style:name="T770_7" style:family="text">
      <style:text-properties style:font-name="Arial" fo:font-size="12pt" style:font-name-asian="Arial" style:font-size-asian="12pt" style:font-name-complex="Arial" style:font-size-complex="12pt"/>
    </style:style>
    <style:style style:name="T770_8" style:family="text">
      <style:text-properties style:font-name="Arial" fo:font-size="12pt" style:font-name-asian="Arial" style:font-size-asian="12pt" style:font-name-complex="Arial" style:font-size-complex="12pt"/>
    </style:style>
    <style:style style:name="T770_9" style:family="text">
      <style:text-properties style:font-name="Arial" fo:font-size="12pt" style:font-name-asian="Arial" style:font-size-asian="12pt" style:font-name-complex="Arial" style:font-size-complex="12pt"/>
    </style:style>
    <style:style style:name="T770_10" style:family="text">
      <style:text-properties style:font-name="Arial" fo:font-size="12pt" style:font-name-asian="Arial" style:font-size-asian="12pt" style:font-name-complex="Arial" style:font-size-complex="12pt"/>
    </style:style>
    <style:style style:name="T770_11" style:family="text">
      <style:text-properties style:font-name="Arial" fo:font-size="12pt" style:font-name-asian="Arial" style:font-size-asian="12pt" style:font-name-complex="Arial" style:font-size-complex="12pt"/>
    </style:style>
    <style:style style:name="P771" style:family="paragraph" style:parent-style-name="Normal">
      <style:paragraph-properties fo:margin-top="0.071cm"/>
    </style:style>
    <style:style style:name="T771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72" style:family="paragraph" style:parent-style-name="Normal">
      <style:paragraph-properties fo:margin-top="0.071cm"/>
    </style:style>
    <style:style style:name="T772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773" style:family="paragraph" style:parent-style-name="Normal">
      <style:paragraph-properties fo:margin-top="0.071cm"/>
      <style:text-properties style:font-name="Arial" fo:font-size="12pt" style:font-name-asian="Arial" style:font-size-asian="12pt" style:font-name-complex="Arial" style:font-size-complex="12pt"/>
    </style:style>
    <style:style style:name="P774" style:family="paragraph" style:parent-style-name="Normal">
      <style:paragraph-properties fo:text-align="justify" fo:margin-top="0.071cm"/>
    </style:style>
    <style:style style:name="T774_1" style:family="text">
      <style:text-properties style:font-name="Arial" fo:font-size="12pt" style:font-name-asian="Arial" style:font-size-asian="12pt" style:font-name-complex="Arial" style:font-size-complex="12pt"/>
    </style:style>
    <style:style style:name="T774_2" style:family="text">
      <style:text-properties style:font-name="Arial" fo:font-size="12pt" style:font-name-asian="Arial" style:font-size-asian="12pt" style:font-name-complex="Arial" style:font-size-complex="12pt"/>
    </style:style>
    <style:style style:name="T774_3" style:family="text">
      <style:text-properties style:font-name="Arial" fo:font-size="12pt" style:font-name-asian="Arial" style:font-size-asian="12pt" style:font-name-complex="Arial" style:font-size-complex="12pt"/>
    </style:style>
    <style:style style:name="T774_4" style:family="text">
      <style:text-properties style:font-name="Arial" fo:font-size="12pt" style:font-name-asian="Arial" style:font-size-asian="12pt" style:font-name-complex="Arial" style:font-size-complex="12pt"/>
    </style:style>
    <style:style style:name="T774_5" style:family="text">
      <style:text-properties style:font-name="Arial" fo:font-size="12pt" style:font-name-asian="Arial" style:font-size-asian="12pt" style:font-name-complex="Arial" style:font-size-complex="12pt"/>
    </style:style>
    <style:style style:name="T774_6" style:family="text">
      <style:text-properties style:font-name="Arial" fo:font-size="12pt" style:font-name-asian="Arial" style:font-size-asian="12pt" style:font-name-complex="Arial" style:font-size-complex="12pt"/>
    </style:style>
    <style:style style:name="T774_7" style:family="text">
      <style:text-properties style:font-name="Arial" fo:font-size="12pt" style:font-name-asian="Arial" style:font-size-asian="12pt" style:font-name-complex="Arial" style:font-size-complex="12pt"/>
    </style:style>
    <style:style style:name="T774_8" style:family="text">
      <style:text-properties style:font-name="Arial" fo:font-size="12pt" style:font-name-asian="Arial" style:font-size-asian="12pt" style:font-name-complex="Arial" style:font-size-complex="12pt"/>
    </style:style>
    <style:style style:name="T774_9" style:family="text">
      <style:text-properties style:font-name="Arial" fo:font-size="12pt" style:font-name-asian="Arial" style:font-size-asian="12pt" style:font-name-complex="Arial" style:font-size-complex="12pt"/>
    </style:style>
    <style:style style:name="T774_10" style:family="text">
      <style:text-properties style:font-name="Arial" fo:font-size="12pt" style:font-name-asian="Arial" style:font-size-asian="12pt" style:font-name-complex="Arial" style:font-size-complex="12pt"/>
    </style:style>
    <style:style style:name="T774_11" style:family="text">
      <style:text-properties style:font-name="Arial" fo:font-size="12pt" style:font-name-asian="Arial" style:font-size-asian="12pt" style:font-name-complex="Arial" style:font-size-complex="12pt"/>
    </style:style>
    <style:style style:name="T774_12" style:family="text">
      <style:text-properties style:font-name="Arial" fo:font-size="12pt" style:font-name-asian="Arial" style:font-size-asian="12pt" style:font-name-complex="Arial" style:font-size-complex="12pt"/>
    </style:style>
    <style:style style:name="T774_13" style:family="text">
      <style:text-properties style:font-name="Arial" fo:font-size="12pt" style:font-name-asian="Arial" style:font-size-asian="12pt" style:font-name-complex="Arial" style:font-size-complex="12pt"/>
    </style:style>
    <style:style style:name="T774_14" style:family="text">
      <style:text-properties style:font-name="Arial" fo:font-size="12pt" style:font-name-asian="Arial" style:font-size-asian="12pt" style:font-name-complex="Arial" style:font-size-complex="12pt"/>
    </style:style>
    <style:style style:name="T774_15" style:family="text">
      <style:text-properties style:font-name="Cambria Math" fo:font-size="12pt" style:font-name-asian="Arial" style:font-size-asian="12pt" style:font-name-complex="Cambria Math" style:font-size-complex="12pt"/>
    </style:style>
    <style:style style:name="T774_16" style:family="text">
      <style:text-properties style:font-name="Arial" fo:font-size="12pt" style:font-name-asian="Arial" style:font-size-asian="12pt" style:font-name-complex="Arial" style:font-size-complex="12pt"/>
    </style:style>
    <style:style style:name="T774_17" style:family="text">
      <style:text-properties style:font-name="Cambria Math" fo:font-size="12pt" style:font-name-asian="Arial" style:font-size-asian="12pt" style:font-name-complex="Cambria Math" style:font-size-complex="12pt"/>
    </style:style>
    <style:style style:name="T774_18" style:family="text">
      <style:text-properties style:font-name="Arial" fo:font-size="12pt" style:font-name-asian="Arial" style:font-size-asian="12pt" style:font-name-complex="Arial" style:font-size-complex="12pt"/>
    </style:style>
    <style:style style:name="T774_19" style:family="text">
      <style:text-properties style:font-name="Arial" fo:font-size="12pt" style:font-name-asian="Arial" style:font-size-asian="12pt" style:font-name-complex="Arial" style:font-size-complex="12pt"/>
    </style:style>
    <style:style style:name="T774_20" style:family="text">
      <style:text-properties style:font-name="Arial" fo:font-size="12pt" style:font-name-asian="Arial" style:font-size-asian="12pt" style:font-name-complex="Arial" style:font-size-complex="12pt"/>
    </style:style>
    <style:style style:name="T774_21" style:family="text">
      <style:text-properties style:font-name="Arial" fo:font-size="12pt" style:font-name-asian="Arial" style:font-size-asian="12pt" style:font-name-complex="Arial" style:font-size-complex="12pt"/>
    </style:style>
    <style:style style:name="T774_22" style:family="text">
      <style:text-properties style:font-name="Arial" fo:font-size="12pt" style:font-name-asian="Arial" style:font-size-asian="12pt" style:font-name-complex="Arial" style:font-size-complex="12pt"/>
    </style:style>
    <style:style style:name="T774_23" style:family="text">
      <style:text-properties style:font-name="Arial" fo:font-size="12pt" style:font-name-asian="Arial" style:font-size-asian="12pt" style:font-name-complex="Arial" style:font-size-complex="12pt"/>
    </style:style>
    <style:style style:name="T774_24" style:family="text">
      <style:text-properties style:font-name="Arial" fo:font-size="12pt" style:font-name-asian="Arial" style:font-size-asian="12pt" style:font-name-complex="Arial" style:font-size-complex="12pt"/>
    </style:style>
    <style:style style:name="T774_25" style:family="text">
      <style:text-properties style:font-name="Arial" fo:font-size="12pt" style:font-name-asian="Arial" style:font-size-asian="12pt" style:font-name-complex="Arial" style:font-size-complex="12pt"/>
    </style:style>
    <style:style style:name="T774_26" style:family="text">
      <style:text-properties style:font-name="Arial" fo:font-size="12pt" style:font-name-asian="Arial" style:font-size-asian="12pt" style:font-name-complex="Arial" style:font-size-complex="12pt"/>
    </style:style>
    <style:style style:name="T774_27" style:family="text">
      <style:text-properties style:font-name="Segoe UI" fo:font-size="10.5pt" style:font-name-asian="Times New Roman" style:font-size-asian="10.5pt" style:font-name-complex="Segoe UI" style:font-size-complex="10.5pt" fo:language-asian="en" fo:country-asian="GB"/>
    </style:style>
    <style:style style:name="T774_28" style:family="text">
      <style:text-properties style:font-name="Arial" fo:font-size="12pt" style:font-name-asian="Arial" style:font-size-asian="12pt" style:font-name-complex="Arial" style:font-size-complex="12pt"/>
    </style:style>
    <style:style style:name="T774_29" style:family="text">
      <style:text-properties style:font-name="Arial" fo:font-size="12pt" style:font-name-asian="Arial" style:font-size-asian="12pt" style:font-name-complex="Arial" style:font-size-complex="12pt"/>
    </style:style>
    <style:style style:name="P775" style:family="paragraph" style:parent-style-name="Normal">
      <style:paragraph-properties fo:margin-top="0.071cm"/>
    </style:style>
    <style:style style:name="T775_1" style:family="text">
      <style:text-properties style:font-name="Arial" fo:font-size="12pt" style:font-name-asian="Arial" style:font-size-asian="12pt" style:font-name-complex="Arial" style:font-size-complex="12pt"/>
    </style:style>
    <style:style style:name="P776" style:family="paragraph" style:parent-style-name="Normal">
      <style:paragraph-properties fo:margin-top="0.071cm"/>
    </style:style>
    <style:style style:name="T776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777" style:family="paragraph" style:parent-style-name="Normal">
      <style:paragraph-properties fo:text-align="justify" fo:margin-top="0.071cm"/>
    </style:style>
    <style:style style:name="T777_1" style:family="text">
      <style:text-properties style:font-name="Arial" fo:font-size="12pt" style:font-name-asian="Arial" style:font-size-asian="12pt" style:font-name-complex="Arial" style:font-size-complex="12pt"/>
    </style:style>
    <style:style style:name="T777_2" style:family="text">
      <style:text-properties style:font-name="Arial" fo:font-size="12pt" style:font-name-asian="Arial" style:font-size-asian="12pt" style:font-name-complex="Arial" style:font-size-complex="12pt"/>
    </style:style>
    <style:style style:name="T777_3" style:family="text">
      <style:text-properties style:font-name="Arial" fo:font-size="12pt" style:font-name-asian="Arial" style:font-size-asian="12pt" style:font-name-complex="Arial" style:font-size-complex="12pt"/>
    </style:style>
    <style:style style:name="T777_4" style:family="text">
      <style:text-properties style:font-name="Arial" fo:font-size="12pt" style:font-name-asian="Arial" style:font-size-asian="12pt" style:font-name-complex="Arial" style:font-size-complex="12pt"/>
    </style:style>
    <style:style style:name="T777_5" style:family="text">
      <style:text-properties style:font-name="Arial" fo:font-size="12pt" style:font-name-asian="Arial" style:font-size-asian="12pt" style:font-name-complex="Arial" style:font-size-complex="12pt"/>
    </style:style>
    <style:style style:name="T777_6" style:family="text">
      <style:text-properties style:font-name="Arial" fo:font-size="12pt" style:font-name-asian="Arial" style:font-size-asian="12pt" style:font-name-complex="Arial" style:font-size-complex="12pt"/>
    </style:style>
    <style:style style:name="T777_7" style:family="text">
      <style:text-properties style:font-name="Arial" fo:font-size="12pt" style:font-name-asian="Arial" style:font-size-asian="12pt" style:font-name-complex="Arial" style:font-size-complex="12pt"/>
    </style:style>
    <style:style style:name="T777_8" style:family="text">
      <style:text-properties style:font-name="Arial" fo:font-size="12pt" style:font-name-asian="Arial" style:font-size-asian="12pt" style:font-name-complex="Arial" style:font-size-complex="12pt"/>
    </style:style>
    <style:style style:name="T777_9" style:family="text">
      <style:text-properties style:font-name="Arial" fo:font-size="12pt" style:font-name-asian="Arial" style:font-size-asian="12pt" style:font-name-complex="Arial" style:font-size-complex="12pt"/>
    </style:style>
    <style:style style:name="T777_10" style:family="text">
      <style:text-properties style:font-name="Arial" fo:font-size="12pt" style:font-name-asian="Arial" style:font-size-asian="12pt" style:font-name-complex="Arial" style:font-size-complex="12pt"/>
    </style:style>
    <style:style style:name="T777_11" style:family="text">
      <style:text-properties style:font-name="Arial" fo:font-size="12pt" style:font-name-asian="Arial" style:font-size-asian="12pt" style:font-name-complex="Arial" style:font-size-complex="12pt"/>
    </style:style>
    <style:style style:name="T777_12" style:family="text">
      <style:text-properties style:font-name="Arial" fo:font-size="12pt" style:font-name-asian="Arial" style:font-size-asian="12pt" style:font-name-complex="Arial" style:font-size-complex="12pt"/>
    </style:style>
    <style:style style:name="T777_13" style:family="text">
      <style:text-properties style:font-name="Arial" fo:font-size="12pt" style:font-name-asian="Arial" style:font-size-asian="12pt" style:font-name-complex="Arial" style:font-size-complex="12pt"/>
    </style:style>
    <style:style style:name="T777_14" style:family="text">
      <style:text-properties style:font-name="Arial" fo:font-size="12pt" style:font-name-asian="Arial" style:font-size-asian="12pt" style:font-name-complex="Arial" style:font-size-complex="12pt"/>
    </style:style>
    <style:style style:name="T777_15" style:family="text">
      <style:text-properties style:font-name="Arial" fo:font-size="12pt" style:font-name-asian="Arial" style:font-size-asian="12pt" style:font-name-complex="Arial" style:font-size-complex="12pt"/>
    </style:style>
    <style:style style:name="T777_16" style:family="text">
      <style:text-properties style:font-name="Arial" fo:font-size="12pt" style:font-name-asian="Arial" style:font-size-asian="12pt" style:font-name-complex="Arial" style:font-size-complex="12pt"/>
    </style:style>
    <style:style style:name="T777_17" style:family="text">
      <style:text-properties style:font-name="Arial" fo:font-size="12pt" style:font-name-asian="Arial" style:font-size-asian="12pt" style:font-name-complex="Arial" style:font-size-complex="12pt"/>
    </style:style>
    <style:style style:name="T777_18" style:family="text">
      <style:text-properties style:font-name="Arial" fo:font-size="12pt" style:font-name-asian="Arial" style:font-size-asian="12pt" style:font-name-complex="Arial" style:font-size-complex="12pt"/>
    </style:style>
    <style:style style:name="T777_19" style:family="text">
      <style:text-properties style:font-name="Arial" fo:font-size="12pt" style:font-name-asian="Arial" style:font-size-asian="12pt" style:font-name-complex="Arial" style:font-size-complex="12pt"/>
    </style:style>
    <style:style style:name="T777_20" style:family="text">
      <style:text-properties style:font-name="Arial" fo:font-size="12pt" style:font-name-asian="Arial" style:font-size-asian="12pt" style:font-name-complex="Arial" style:font-size-complex="12pt"/>
    </style:style>
    <style:style style:name="T777_21" style:family="text">
      <style:text-properties style:font-name="Arial" fo:font-size="12pt" style:font-name-asian="Arial" style:font-size-asian="12pt" style:font-name-complex="Arial" style:font-size-complex="12pt"/>
    </style:style>
    <style:style style:name="T777_22" style:family="text">
      <style:text-properties style:font-name="Arial" fo:font-size="12pt" style:font-name-asian="Arial" style:font-size-asian="12pt" style:font-name-complex="Arial" style:font-size-complex="12pt"/>
    </style:style>
    <style:style style:name="T777_23" style:family="text">
      <style:text-properties style:font-name="Arial" fo:font-size="12pt" style:font-name-asian="Arial" style:font-size-asian="12pt" style:font-name-complex="Arial" style:font-size-complex="12pt"/>
    </style:style>
    <style:style style:name="T777_24" style:family="text">
      <style:text-properties style:font-name="Arial" fo:font-size="12pt" style:font-name-asian="Arial" style:font-size-asian="12pt" style:font-name-complex="Arial" style:font-size-complex="12pt"/>
    </style:style>
    <style:style style:name="T777_25" style:family="text">
      <style:text-properties style:font-name="Arial" fo:font-size="12pt" style:font-name-asian="Arial" style:font-size-asian="12pt" style:font-name-complex="Arial" style:font-size-complex="12pt"/>
    </style:style>
    <style:style style:name="T777_26" style:family="text">
      <style:text-properties style:font-name="Arial" fo:font-size="12pt" style:font-name-asian="Arial" style:font-size-asian="12pt" style:font-name-complex="Arial" style:font-size-complex="12pt"/>
    </style:style>
    <style:style style:name="T777_27" style:family="text">
      <style:text-properties style:font-name="Arial" fo:font-size="12pt" style:font-name-asian="Arial" style:font-size-asian="12pt" style:font-name-complex="Arial" style:font-size-complex="12pt"/>
    </style:style>
    <style:style style:name="T777_28" style:family="text">
      <style:text-properties style:font-name="Arial" fo:font-size="12pt" style:font-name-asian="Arial" style:font-size-asian="12pt" style:font-name-complex="Arial" style:font-size-complex="12pt"/>
    </style:style>
    <style:style style:name="T777_29" style:family="text">
      <style:text-properties style:font-name="Arial" fo:font-size="12pt" style:font-name-asian="Arial" style:font-size-asian="12pt" style:font-name-complex="Arial" style:font-size-complex="12pt"/>
    </style:style>
    <style:style style:name="T777_30" style:family="text">
      <style:text-properties style:font-name="Arial" fo:font-size="12pt" style:font-name-asian="Arial" style:font-size-asian="12pt" style:font-name-complex="Arial" style:font-size-complex="12pt"/>
    </style:style>
    <style:style style:name="T777_31" style:family="text">
      <style:text-properties style:font-name="Arial" fo:font-size="12pt" style:font-name-asian="Arial" style:font-size-asian="12pt" style:font-name-complex="Arial" style:font-size-complex="12pt"/>
    </style:style>
    <style:style style:name="T777_32" style:family="text">
      <style:text-properties style:font-name="Arial" fo:font-size="12pt" style:font-name-asian="Arial" style:font-size-asian="12pt" style:font-name-complex="Arial" style:font-size-complex="12pt"/>
    </style:style>
    <style:style style:name="T777_33" style:family="text">
      <style:text-properties style:font-name="Arial" fo:font-size="12pt" style:font-name-asian="Arial" style:font-size-asian="12pt" style:font-name-complex="Arial" style:font-size-complex="12pt"/>
    </style:style>
    <style:style style:name="T777_34" style:family="text">
      <style:text-properties style:font-name="Arial" fo:font-size="12pt" style:font-name-asian="Arial" style:font-size-asian="12pt" style:font-name-complex="Arial" style:font-size-complex="12pt"/>
    </style:style>
    <style:style style:name="T777_35" style:family="text">
      <style:text-properties style:font-name="Arial" fo:font-size="12pt" style:font-name-asian="Arial" style:font-size-asian="12pt" style:font-name-complex="Arial" style:font-size-complex="12pt"/>
    </style:style>
    <style:style style:name="T777_36" style:family="text">
      <style:text-properties style:font-name="Arial" fo:font-size="12pt" style:font-name-asian="Arial" style:font-size-asian="12pt" style:font-name-complex="Arial" style:font-size-complex="12pt"/>
    </style:style>
    <style:style style:name="T777_37" style:family="text">
      <style:text-properties style:font-name="Arial" fo:font-size="12pt" style:font-name-asian="Arial" style:font-size-asian="12pt" style:font-name-complex="Arial" style:font-size-complex="12pt"/>
    </style:style>
    <style:style style:name="T777_38" style:family="text">
      <style:text-properties style:font-name="Arial" fo:font-size="12pt" style:font-name-asian="Arial" style:font-size-asian="12pt" style:font-name-complex="Arial" style:font-size-complex="12pt"/>
    </style:style>
    <style:style style:name="P778" style:family="paragraph" style:parent-style-name="Normal">
      <style:paragraph-properties fo:margin-top="0.071cm"/>
      <style:text-properties style:font-name="Arial" fo:font-size="12pt" style:font-name-asian="Arial" style:font-size-asian="12pt" style:font-name-complex="Arial" style:font-size-complex="12pt"/>
    </style:style>
    <style:style style:name="P779" style:family="paragraph" style:parent-style-name="Normal">
      <style:paragraph-properties fo:margin-top="0.071cm"/>
    </style:style>
    <style:style style:name="T779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780" style:family="paragraph" style:parent-style-name="Normal">
      <style:paragraph-properties fo:text-align="justify" fo:margin-top="0.071cm"/>
    </style:style>
    <style:style style:name="T780_1" style:family="text">
      <style:text-properties style:font-name="Arial" fo:font-size="12pt" style:font-name-asian="Arial" style:font-size-asian="12pt" style:font-name-complex="Arial" style:font-size-complex="12pt"/>
    </style:style>
    <style:style style:name="T780_2" style:family="text">
      <style:text-properties style:font-name="Arial" fo:font-size="12pt" style:font-name-asian="Arial" style:font-size-asian="12pt" style:font-name-complex="Arial" style:font-size-complex="12pt"/>
    </style:style>
    <style:style style:name="T780_3" style:family="text">
      <style:text-properties style:font-name="Arial" fo:font-size="12pt" style:font-name-asian="Arial" style:font-size-asian="12pt" style:font-name-complex="Arial" style:font-size-complex="12pt"/>
    </style:style>
    <style:style style:name="T780_4" style:family="text">
      <style:text-properties style:font-name="Cambria Math" fo:font-size="12pt" style:font-name-asian="Arial" style:font-size-asian="12pt" style:font-name-complex="Cambria Math" style:font-size-complex="12pt"/>
    </style:style>
    <style:style style:name="T780_5" style:family="text">
      <style:text-properties style:font-name="Arial" fo:font-size="12pt" style:font-name-asian="Arial" style:font-size-asian="12pt" style:font-name-complex="Arial" style:font-size-complex="12pt"/>
    </style:style>
    <style:style style:name="T780_6" style:family="text">
      <style:text-properties style:font-name="Arial" fo:font-size="12pt" style:font-name-asian="Arial" style:font-size-asian="12pt" style:font-name-complex="Arial" style:font-size-complex="12pt"/>
    </style:style>
    <style:style style:name="T780_7" style:family="text">
      <style:text-properties style:font-name="Arial" fo:font-size="12pt" style:font-name-asian="Arial" style:font-size-asian="12pt" style:font-name-complex="Arial" style:font-size-complex="12pt"/>
    </style:style>
    <style:style style:name="T780_8" style:family="text">
      <style:text-properties style:font-name="Arial" fo:font-size="12pt" style:font-name-asian="Arial" style:font-size-asian="12pt" style:font-name-complex="Arial" style:font-size-complex="12pt"/>
    </style:style>
    <style:style style:name="T780_9" style:family="text">
      <style:text-properties style:font-name="Arial" fo:font-size="12pt" style:font-name-asian="Arial" style:font-size-asian="12pt" style:font-name-complex="Arial" style:font-size-complex="12pt"/>
    </style:style>
    <style:style style:name="T780_10" style:family="text">
      <style:text-properties style:font-name="Arial" fo:font-size="12pt" style:font-name-asian="Arial" style:font-size-asian="12pt" style:font-name-complex="Arial" style:font-size-complex="12pt"/>
    </style:style>
    <style:style style:name="T780_11" style:family="text">
      <style:text-properties style:font-name="Arial" fo:font-size="12pt" style:font-name-asian="Arial" style:font-size-asian="12pt" style:font-name-complex="Arial" style:font-size-complex="12pt"/>
    </style:style>
    <style:style style:name="T780_12" style:family="text">
      <style:text-properties style:font-name="Arial" fo:font-size="12pt" style:font-name-asian="Arial" style:font-size-asian="12pt" style:font-name-complex="Arial" style:font-size-complex="12pt"/>
    </style:style>
    <style:style style:name="T780_13" style:family="text">
      <style:text-properties style:font-name="Arial" fo:font-size="12pt" style:font-name-asian="Arial" style:font-size-asian="12pt" style:font-name-complex="Arial" style:font-size-complex="12pt"/>
    </style:style>
    <style:style style:name="T780_14" style:family="text">
      <style:text-properties style:font-name="Arial" fo:font-size="12pt" style:font-name-asian="Arial" style:font-size-asian="12pt" style:font-name-complex="Arial" style:font-size-complex="12pt"/>
    </style:style>
    <style:style style:name="T780_15" style:family="text">
      <style:text-properties style:font-name="Arial" fo:font-size="12pt" style:font-name-asian="Arial" style:font-size-asian="12pt" style:font-name-complex="Arial" style:font-size-complex="12pt"/>
    </style:style>
    <style:style style:name="T780_16" style:family="text">
      <style:text-properties style:font-name="Arial" fo:font-size="12pt" style:font-name-asian="Arial" style:font-size-asian="12pt" style:font-name-complex="Arial" style:font-size-complex="12pt"/>
    </style:style>
    <style:style style:name="T780_17" style:family="text">
      <style:text-properties style:font-name="Arial" fo:font-size="12pt" style:font-name-asian="Arial" style:font-size-asian="12pt" style:font-name-complex="Arial" style:font-size-complex="12pt"/>
    </style:style>
    <style:style style:name="T780_18" style:family="text">
      <style:text-properties style:font-name="Arial" fo:font-size="12pt" style:font-name-asian="Arial" style:font-size-asian="12pt" style:font-name-complex="Arial" style:font-size-complex="12pt"/>
    </style:style>
    <style:style style:name="T780_19" style:family="text">
      <style:text-properties style:font-name="Arial" fo:font-size="12pt" style:font-name-asian="Arial" style:font-size-asian="12pt" style:font-name-complex="Arial" style:font-size-complex="12pt"/>
    </style:style>
    <style:style style:name="T780_20" style:family="text">
      <style:text-properties style:font-name="Arial" fo:font-size="12pt" style:font-name-asian="Arial" style:font-size-asian="12pt" style:font-name-complex="Arial" style:font-size-complex="12pt"/>
    </style:style>
    <style:style style:name="T780_21" style:family="text">
      <style:text-properties style:font-name="Arial" fo:font-size="12pt" style:font-name-asian="Arial" style:font-size-asian="12pt" style:font-name-complex="Arial" style:font-size-complex="12pt"/>
    </style:style>
    <style:style style:name="T780_22" style:family="text">
      <style:text-properties style:font-name="Arial" fo:font-size="12pt" style:font-name-asian="Arial" style:font-size-asian="12pt" style:font-name-complex="Arial" style:font-size-complex="12pt"/>
    </style:style>
    <style:style style:name="T780_23" style:family="text">
      <style:text-properties style:font-name="Arial" fo:font-size="12pt" style:font-name-asian="Arial" style:font-size-asian="12pt" style:font-name-complex="Arial" style:font-size-complex="12pt"/>
    </style:style>
    <style:style style:name="T780_24" style:family="text">
      <style:text-properties style:font-name="Arial" fo:font-size="12pt" style:font-name-asian="Arial" style:font-size-asian="12pt" style:font-name-complex="Arial" style:font-size-complex="12pt"/>
    </style:style>
    <style:style style:name="T780_25" style:family="text">
      <style:text-properties style:font-name="Arial" fo:font-size="12pt" style:font-name-asian="Arial" style:font-size-asian="12pt" style:font-name-complex="Arial" style:font-size-complex="12pt"/>
    </style:style>
    <style:style style:name="T780_26" style:family="text">
      <style:text-properties style:font-name="Arial" fo:font-size="12pt" style:font-name-asian="Arial" style:font-size-asian="12pt" style:font-name-complex="Arial" style:font-size-complex="12pt"/>
    </style:style>
    <style:style style:name="T780_27" style:family="text">
      <style:text-properties style:font-name="Arial" fo:font-size="12pt" style:font-name-asian="Arial" style:font-size-asian="12pt" style:font-name-complex="Arial" style:font-size-complex="12pt"/>
    </style:style>
    <style:style style:name="T780_28" style:family="text">
      <style:text-properties style:font-name="Arial" fo:font-size="12pt" style:font-name-asian="Arial" style:font-size-asian="12pt" style:font-name-complex="Arial" style:font-size-complex="12pt"/>
    </style:style>
    <style:style style:name="T780_29" style:family="text">
      <style:text-properties style:font-name="Arial" fo:font-size="12pt" style:font-name-asian="Arial" style:font-size-asian="12pt" style:font-name-complex="Arial" style:font-size-complex="12pt"/>
    </style:style>
    <style:style style:name="T780_30" style:family="text">
      <style:text-properties style:font-name="Arial" fo:font-size="12pt" style:font-name-asian="Arial" style:font-size-asian="12pt" style:font-name-complex="Arial" style:font-size-complex="12pt"/>
    </style:style>
    <style:style style:name="T780_31" style:family="text">
      <style:text-properties style:font-name="Arial" fo:font-size="12pt" style:font-name-asian="Arial" style:font-size-asian="12pt" style:font-name-complex="Arial" style:font-size-complex="12pt"/>
    </style:style>
    <style:style style:name="T780_32" style:family="text">
      <style:text-properties style:font-name="Arial" fo:font-size="12pt" style:font-name-asian="Arial" style:font-size-asian="12pt" style:font-name-complex="Arial" style:font-size-complex="12pt"/>
    </style:style>
    <style:style style:name="T780_33" style:family="text">
      <style:text-properties style:font-name="Arial" fo:font-size="12pt" style:font-name-asian="Arial" style:font-size-asian="12pt" style:font-name-complex="Arial" style:font-size-complex="12pt"/>
    </style:style>
    <style:style style:name="T780_34" style:family="text">
      <style:text-properties style:font-name="Arial" fo:font-size="12pt" style:font-name-asian="Arial" style:font-size-asian="12pt" style:font-name-complex="Arial" style:font-size-complex="12pt"/>
    </style:style>
    <style:style style:name="T780_35" style:family="text">
      <style:text-properties style:font-name="Arial" fo:font-size="12pt" style:font-name-asian="Arial" style:font-size-asian="12pt" style:font-name-complex="Arial" style:font-size-complex="12pt"/>
    </style:style>
    <style:style style:name="T780_36" style:family="text">
      <style:text-properties style:font-name="Arial" fo:font-size="12pt" style:font-name-asian="Arial" style:font-size-asian="12pt" style:font-name-complex="Arial" style:font-size-complex="12pt"/>
    </style:style>
    <style:style style:name="T780_37" style:family="text">
      <style:text-properties style:font-name="Arial" fo:font-size="12pt" style:font-name-asian="Arial" style:font-size-asian="12pt" style:font-name-complex="Arial" style:font-size-complex="12pt"/>
    </style:style>
    <style:style style:name="T780_38" style:family="text">
      <style:text-properties style:font-name="Arial" fo:font-size="12pt" style:font-name-asian="Arial" style:font-size-asian="12pt" style:font-name-complex="Arial" style:font-size-complex="12pt"/>
    </style:style>
    <style:style style:name="T780_39" style:family="text">
      <style:text-properties style:font-name="Arial" fo:font-size="12pt" style:font-name-asian="Arial" style:font-size-asian="12pt" style:font-name-complex="Arial" style:font-size-complex="12pt"/>
    </style:style>
    <style:style style:name="T780_40" style:family="text">
      <style:text-properties style:font-name="Arial" fo:font-size="12pt" style:font-name-asian="Arial" style:font-size-asian="12pt" style:font-name-complex="Arial" style:font-size-complex="12pt"/>
    </style:style>
    <style:style style:name="T780_41" style:family="text">
      <style:text-properties style:font-name="Arial" fo:font-size="12pt" style:font-name-asian="Arial" style:font-size-asian="12pt" style:font-name-complex="Arial" style:font-size-complex="12pt"/>
    </style:style>
    <style:style style:name="T780_42" style:family="text">
      <style:text-properties style:font-name="Arial" fo:font-size="12pt" style:font-name-asian="Arial" style:font-size-asian="12pt" style:font-name-complex="Arial" style:font-size-complex="12pt"/>
    </style:style>
    <style:style style:name="T780_43" style:family="text">
      <style:text-properties style:font-name="Arial" fo:font-size="12pt" style:font-name-asian="Arial" style:font-size-asian="12pt" style:font-name-complex="Arial" style:font-size-complex="12pt"/>
    </style:style>
    <style:style style:name="T780_44" style:family="text">
      <style:text-properties style:font-name="Arial" fo:font-size="12pt" style:font-name-asian="Arial" style:font-size-asian="12pt" style:font-name-complex="Arial" style:font-size-complex="12pt"/>
    </style:style>
    <style:style style:name="T780_45" style:family="text">
      <style:text-properties style:font-name="Arial" fo:font-size="12pt" style:font-name-asian="Arial" style:font-size-asian="12pt" style:font-name-complex="Arial" style:font-size-complex="12pt"/>
    </style:style>
    <style:style style:name="T780_46" style:family="text">
      <style:text-properties style:font-name="Arial" fo:font-size="12pt" style:font-name-asian="Arial" style:font-size-asian="12pt" style:font-name-complex="Arial" style:font-size-complex="12pt"/>
    </style:style>
    <style:style style:name="P781" style:family="paragraph" style:parent-style-name="Normal">
      <style:paragraph-properties fo:margin-top="0.071cm"/>
      <style:text-properties style:font-name="Arial" fo:font-size="12pt" style:font-name-asian="Arial" style:font-size-asian="12pt" style:font-name-complex="Arial" style:font-size-complex="12pt"/>
    </style:style>
    <style:style style:name="P782" style:family="paragraph" style:parent-style-name="Normal">
      <style:paragraph-properties fo:margin-top="0.071cm"/>
    </style:style>
    <style:style style:name="T782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783" style:family="paragraph" style:parent-style-name="Normal">
      <style:paragraph-properties fo:text-align="justify" fo:margin-top="0.071cm"/>
    </style:style>
    <style:style style:name="T783_1" style:family="text">
      <style:text-properties style:font-name="Arial" fo:font-size="12pt" style:font-name-asian="Arial" style:font-size-asian="12pt" style:font-name-complex="Arial" style:font-size-complex="12pt"/>
    </style:style>
    <style:style style:name="T783_2" style:family="text">
      <style:text-properties style:font-name="Arial" fo:font-size="12pt" style:font-name-asian="Arial" style:font-size-asian="12pt" style:font-name-complex="Arial" style:font-size-complex="12pt"/>
    </style:style>
    <style:style style:name="T783_3" style:family="text">
      <style:text-properties style:font-name="Arial" fo:font-size="12pt" style:font-name-asian="Arial" style:font-size-asian="12pt" style:font-name-complex="Arial" style:font-size-complex="12pt"/>
    </style:style>
    <style:style style:name="T783_4" style:family="text">
      <style:text-properties style:font-name="Arial" fo:font-size="12pt" style:font-name-asian="Arial" style:font-size-asian="12pt" style:font-name-complex="Arial" style:font-size-complex="12pt"/>
    </style:style>
    <style:style style:name="T783_5" style:family="text">
      <style:text-properties style:font-name="Arial" fo:font-size="12pt" style:font-name-asian="Arial" style:font-size-asian="12pt" style:font-name-complex="Arial" style:font-size-complex="12pt"/>
    </style:style>
    <style:style style:name="T783_6" style:family="text">
      <style:text-properties style:font-name="Arial" fo:font-size="12pt" style:font-name-asian="Arial" style:font-size-asian="12pt" style:font-name-complex="Arial" style:font-size-complex="12pt"/>
    </style:style>
    <style:style style:name="T783_7" style:family="text">
      <style:text-properties style:font-name="Arial" fo:font-size="12pt" style:font-name-asian="Arial" style:font-size-asian="12pt" style:font-name-complex="Arial" style:font-size-complex="12pt"/>
    </style:style>
    <style:style style:name="T783_8" style:family="text">
      <style:text-properties style:font-name="Arial" fo:font-size="12pt" style:font-name-asian="Arial" style:font-size-asian="12pt" style:font-name-complex="Arial" style:font-size-complex="12pt"/>
    </style:style>
    <style:style style:name="T783_9" style:family="text">
      <style:text-properties style:font-name="Arial" fo:font-size="12pt" style:font-name-asian="Arial" style:font-size-asian="12pt" style:font-name-complex="Arial" style:font-size-complex="12pt"/>
    </style:style>
    <style:style style:name="T783_10" style:family="text">
      <style:text-properties style:font-name="Arial" fo:font-size="12pt" style:font-name-asian="Arial" style:font-size-asian="12pt" style:font-name-complex="Arial" style:font-size-complex="12pt"/>
    </style:style>
    <style:style style:name="T783_11" style:family="text">
      <style:text-properties style:font-name="Arial" fo:font-size="12pt" style:font-name-asian="Arial" style:font-size-asian="12pt" style:font-name-complex="Arial" style:font-size-complex="12pt"/>
    </style:style>
    <style:style style:name="T783_12" style:family="text">
      <style:text-properties style:font-name="Arial" fo:font-size="12pt" style:font-name-asian="Arial" style:font-size-asian="12pt" style:font-name-complex="Arial" style:font-size-complex="12pt"/>
    </style:style>
    <style:style style:name="T783_13" style:family="text">
      <style:text-properties style:font-name="Arial" fo:font-size="12pt" style:font-name-asian="Arial" style:font-size-asian="12pt" style:font-name-complex="Arial" style:font-size-complex="12pt"/>
    </style:style>
    <style:style style:name="T783_14" style:family="text">
      <style:text-properties style:font-name="Arial" fo:font-size="12pt" style:font-name-asian="Arial" style:font-size-asian="12pt" style:font-name-complex="Arial" style:font-size-complex="12pt"/>
    </style:style>
    <style:style style:name="T783_15" style:family="text">
      <style:text-properties style:font-name="Arial" fo:font-size="12pt" style:font-name-asian="Arial" style:font-size-asian="12pt" style:font-name-complex="Arial" style:font-size-complex="12pt"/>
    </style:style>
    <style:style style:name="T783_16" style:family="text">
      <style:text-properties style:font-name="Arial" fo:font-size="12pt" style:font-name-asian="Arial" style:font-size-asian="12pt" style:font-name-complex="Arial" style:font-size-complex="12pt"/>
    </style:style>
    <style:style style:name="T783_17" style:family="text">
      <style:text-properties style:font-name="Arial" fo:font-size="12pt" style:font-name-asian="Arial" style:font-size-asian="12pt" style:font-name-complex="Arial" style:font-size-complex="12pt"/>
    </style:style>
    <style:style style:name="T783_18" style:family="text">
      <style:text-properties style:font-name="Arial" fo:font-size="12pt" style:font-name-asian="Arial" style:font-size-asian="12pt" style:font-name-complex="Arial" style:font-size-complex="12pt"/>
    </style:style>
    <style:style style:name="P784" style:family="paragraph" style:parent-style-name="Normal">
      <style:paragraph-properties fo:margin-top="0.071cm"/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P785" style:family="paragraph" style:parent-style-name="Normal">
      <style:paragraph-properties fo:margin-top="0.071cm"/>
    </style:style>
    <style:style style:name="T785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786" style:family="paragraph" style:parent-style-name="Normal">
      <style:paragraph-properties fo:text-align="justify" fo:margin-top="0.071cm" fo:margin-bottom="0.071cm"/>
    </style:style>
    <style:style style:name="T786_1" style:family="text">
      <style:text-properties style:font-name="Arial" fo:font-size="12pt" style:font-name-asian="Arial" style:font-size-asian="12pt" style:font-name-complex="Arial" style:font-size-complex="12pt"/>
    </style:style>
    <style:style style:name="T786_2" style:family="text">
      <style:text-properties style:font-name="Arial" fo:font-size="12pt" style:font-name-asian="Arial" style:font-size-asian="12pt" style:font-name-complex="Arial" style:font-size-complex="12pt"/>
    </style:style>
    <style:style style:name="T786_3" style:family="text">
      <style:text-properties style:font-name="Arial" fo:font-size="12pt" style:font-name-asian="Arial" style:font-size-asian="12pt" style:font-name-complex="Arial" style:font-size-complex="12pt"/>
    </style:style>
    <style:style style:name="T786_4" style:family="text">
      <style:text-properties style:font-name="Arial" fo:font-size="12pt" style:font-name-asian="Arial" style:font-size-asian="12pt" style:font-name-complex="Arial" style:font-size-complex="12pt"/>
    </style:style>
    <style:style style:name="P787" style:family="paragraph" style:parent-style-name="Normal">
      <style:paragraph-properties fo:line-height="108%" fo:margin-bottom="0.282cm"/>
      <style:text-properties style:font-name="Arial" fo:font-size="12pt" style:font-size-asian="12pt" style:font-name-complex="Arial" style:font-size-complex="12pt"/>
    </style:style>
    <style:style style:name="P78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88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788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788_3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789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790" style:family="paragraph" style:parent-style-name="Normal"/>
    <style:style style:name="T790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90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90_3" style:family="text">
      <style:text-properties style:font-name="Arial" fo:font-size="12pt" style:font-name-asian="Arial" style:font-size-asian="12pt" style:font-name-complex="Arial" style:font-size-complex="12pt"/>
    </style:style>
    <style:style style:name="P791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92" style:family="paragraph" style:parent-style-name="Normal">
      <style:paragraph-properties fo:text-align="justify"/>
    </style:style>
    <style:style style:name="T792_1" style:family="text">
      <style:text-properties style:font-name="Arial" fo:font-size="12pt" style:font-name-asian="Arial" style:font-size-asian="12pt" style:font-name-complex="Arial" style:font-size-complex="12pt"/>
    </style:style>
    <style:style style:name="T792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92_3" style:family="text">
      <style:text-properties style:font-name="Arial" fo:font-size="12pt" style:font-name-asian="Arial" style:font-size-asian="12pt" style:font-name-complex="Arial" style:font-size-complex="12pt"/>
    </style:style>
    <style:style style:name="T792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92_5" style:family="text">
      <style:text-properties style:font-name="Arial" fo:font-size="12pt" style:font-name-asian="Arial" style:font-size-asian="12pt" style:font-name-complex="Arial" style:font-size-complex="12pt"/>
    </style:style>
    <style:style style:name="T792_6" style:family="text">
      <style:text-properties style:font-name="Arial" fo:font-size="12pt" style:font-name-asian="Arial" style:font-size-asian="12pt" style:font-name-complex="Arial" style:font-size-complex="12pt"/>
    </style:style>
    <style:style style:name="T792_7" style:family="text">
      <style:text-properties style:font-name="Arial" fo:font-size="12pt" style:font-name-asian="Arial" style:font-size-asian="12pt" style:font-name-complex="Arial" style:font-size-complex="12pt"/>
    </style:style>
    <style:style style:name="T792_8" style:family="text">
      <style:text-properties style:font-name="Arial" fo:font-size="12pt" style:font-name-asian="Arial" style:font-size-asian="12pt" style:font-name-complex="Arial" style:font-size-complex="12pt"/>
    </style:style>
    <style:style style:name="T792_9" style:family="text">
      <style:text-properties style:font-name="Arial" fo:font-size="12pt" style:font-name-asian="Arial" style:font-size-asian="12pt" style:font-name-complex="Arial" style:font-size-complex="12pt"/>
    </style:style>
    <style:style style:name="T792_10" style:family="text">
      <style:text-properties style:font-name="Arial" fo:font-size="12pt" style:font-name-asian="Arial" style:font-size-asian="12pt" style:font-name-complex="Arial" style:font-size-complex="12pt"/>
    </style:style>
    <style:style style:name="T792_11" style:family="text">
      <style:text-properties style:font-name="Arial" fo:font-size="12pt" style:font-name-asian="Arial" style:font-size-asian="12pt" style:font-name-complex="Arial" style:font-size-complex="12pt"/>
    </style:style>
    <style:style style:name="T792_12" style:family="text">
      <style:text-properties style:font-name="Arial" fo:font-size="12pt" style:font-name-asian="Arial" style:font-size-asian="12pt" style:font-name-complex="Arial" style:font-size-complex="12pt"/>
    </style:style>
    <style:style style:name="T792_13" style:family="text">
      <style:text-properties style:font-name="Arial" fo:font-size="12pt" style:font-name-asian="Arial" style:font-size-asian="12pt" style:font-name-complex="Arial" style:font-size-complex="12pt"/>
    </style:style>
    <style:style style:name="T792_14" style:family="text">
      <style:text-properties style:font-name="Arial" fo:font-size="12pt" style:font-name-asian="Arial" style:font-size-asian="12pt" style:font-name-complex="Arial" style:font-size-complex="12pt"/>
    </style:style>
    <style:style style:name="T792_15" style:family="text">
      <style:text-properties style:font-name="Arial" fo:font-size="12pt" style:font-name-asian="Arial" style:font-size-asian="12pt" style:font-name-complex="Arial" style:font-size-complex="12pt"/>
    </style:style>
    <style:style style:name="T792_16" style:family="text">
      <style:text-properties style:font-name="Arial" fo:font-size="12pt" style:font-name-asian="Arial" style:font-size-asian="12pt" style:font-name-complex="Arial" style:font-size-complex="12pt"/>
    </style:style>
    <style:style style:name="T792_17" style:family="text">
      <style:text-properties style:font-name="Arial" fo:font-size="12pt" style:font-name-asian="Arial" style:font-size-asian="12pt" style:font-name-complex="Arial" style:font-size-complex="12pt"/>
    </style:style>
    <style:style style:name="P793" style:family="paragraph" style:parent-style-name="Normal">
      <style:paragraph-properties fo:text-align="justify"/>
    </style:style>
    <style:style style:name="T793_1" style:family="text">
      <style:text-properties style:font-name="Arial" fo:font-size="12pt" style:font-name-asian="Arial" style:font-size-asian="12pt" style:font-name-complex="Arial" style:font-size-complex="12pt"/>
    </style:style>
    <style:style style:name="P794" style:family="paragraph" style:parent-style-name="Normal">
      <style:paragraph-properties fo:text-align="justify"/>
    </style:style>
    <style:style style:name="T794_1" style:family="text">
      <style:text-properties style:font-name="Arial" fo:font-size="12pt" style:font-name-asian="Arial" style:font-size-asian="12pt" style:font-name-complex="Arial" style:font-size-complex="12pt"/>
    </style:style>
    <style:style style:name="T794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94_3" style:family="text">
      <style:text-properties style:font-name="Arial" fo:font-size="12pt" style:font-name-asian="Arial" style:font-size-asian="12pt" style:font-name-complex="Arial" style:font-size-complex="12pt"/>
    </style:style>
    <style:style style:name="T794_4" style:family="text">
      <style:text-properties style:font-name="Arial" fo:font-size="12pt" style:font-name-asian="Arial" style:font-size-asian="12pt" style:font-name-complex="Arial" style:font-size-complex="12pt"/>
    </style:style>
    <style:style style:name="T794_5" style:family="text">
      <style:text-properties style:font-name="Arial" fo:font-size="12pt" style:font-name-asian="Arial" style:font-size-asian="12pt" style:font-name-complex="Arial" style:font-size-complex="12pt"/>
    </style:style>
    <style:style style:name="T794_6" style:family="text">
      <style:text-properties style:font-name="Arial" fo:font-size="12pt" style:font-name-asian="Arial" style:font-size-asian="12pt" style:font-name-complex="Arial" style:font-size-complex="12pt"/>
    </style:style>
    <style:style style:name="T794_7" style:family="text">
      <style:text-properties style:font-name="Arial" fo:font-size="12pt" style:font-name-asian="Arial" style:font-size-asian="12pt" style:font-name-complex="Arial" style:font-size-complex="12pt"/>
    </style:style>
    <style:style style:name="T794_8" style:family="text">
      <style:text-properties style:font-name="Arial" fo:font-size="12pt" style:font-name-asian="Arial" style:font-size-asian="12pt" style:font-name-complex="Arial" style:font-size-complex="12pt"/>
    </style:style>
    <style:style style:name="T794_9" style:family="text">
      <style:text-properties fo:color="#424242" style:font-name="Segoe UI" style:font-name-asian="Segoe UI" style:font-name-complex="Segoe UI"/>
    </style:style>
    <style:style style:name="T794_10" style:family="text">
      <style:text-properties style:font-name="Arial" fo:font-size="12pt" style:font-name-asian="Arial" style:font-size-asian="12pt" style:font-name-complex="Arial" style:font-size-complex="12pt"/>
    </style:style>
    <style:style style:name="T794_11" style:family="text">
      <style:text-properties style:font-name="Arial" fo:font-size="12pt" style:font-name-asian="Arial" style:font-size-asian="12pt" style:font-name-complex="Arial" style:font-size-complex="12pt"/>
    </style:style>
    <style:style style:name="T794_12" style:family="text">
      <style:text-properties style:font-name="Arial" fo:font-size="12pt" style:font-name-asian="Arial" style:font-size-asian="12pt" style:font-name-complex="Arial" style:font-size-complex="12pt"/>
    </style:style>
    <style:style style:name="T794_13" style:family="text">
      <style:text-properties style:font-name="Arial" fo:font-size="12pt" style:font-name-asian="Arial" style:font-size-asian="12pt" style:font-name-complex="Arial" style:font-size-complex="12pt"/>
    </style:style>
    <style:style style:name="P795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796" style:family="paragraph" style:parent-style-name="Normal">
      <style:paragraph-properties fo:text-align="justify"/>
    </style:style>
    <style:style style:name="T796_1" style:family="text">
      <style:text-properties style:font-name="Arial" fo:font-size="12pt" style:font-name-asian="Arial" style:font-size-asian="12pt" style:font-name-complex="Arial" style:font-size-complex="12pt"/>
    </style:style>
    <style:style style:name="T796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96_3" style:family="text">
      <style:text-properties style:font-name="Arial" fo:font-size="12pt" style:font-name-asian="Arial" style:font-size-asian="12pt" style:font-name-complex="Arial" style:font-size-complex="12pt"/>
    </style:style>
    <style:style style:name="T796_4" style:family="text">
      <style:text-properties fo:font-style="italic" style:font-style-asian="italic" style:font-style-complex="italic" style:font-name="Arial" fo:font-size="12pt" style:font-name-asian="Arial" style:font-size-asian="12pt" style:font-name-complex="Arial" style:font-size-complex="12pt"/>
    </style:style>
    <style:style style:name="T796_5" style:family="text">
      <style:text-properties style:font-name="Arial" fo:font-size="12pt" style:font-name-asian="Arial" style:font-size-asian="12pt" style:font-name-complex="Arial" style:font-size-complex="12pt"/>
    </style:style>
    <style:style style:name="T796_6" style:family="text">
      <style:text-properties style:font-name="Arial" fo:font-size="12pt" style:font-name-asian="Arial" style:font-size-asian="12pt" style:font-name-complex="Arial" style:font-size-complex="12pt"/>
    </style:style>
    <style:style style:name="T796_7" style:family="text">
      <style:text-properties style:font-name="Arial" fo:font-size="12pt" style:font-name-asian="Arial" style:font-size-asian="12pt" style:font-name-complex="Arial" style:font-size-complex="12pt"/>
    </style:style>
    <style:style style:name="T796_8" style:family="text">
      <style:text-properties style:font-name="Arial" fo:font-size="12pt" style:font-name-asian="Arial" style:font-size-asian="12pt" style:font-name-complex="Arial" style:font-size-complex="12pt"/>
    </style:style>
    <style:style style:name="T796_9" style:family="text">
      <style:text-properties style:font-name="Arial" fo:font-size="12pt" style:font-name-asian="Arial" style:font-size-asian="12pt" style:font-name-complex="Arial" style:font-size-complex="12pt"/>
    </style:style>
    <style:style style:name="P797" style:family="paragraph" style:parent-style-name="Normal">
      <style:paragraph-properties fo:text-align="justify"/>
    </style:style>
    <style:style style:name="T797_1" style:family="text">
      <style:text-properties fo:font-style="italic" style:font-style-asian="italic" style:font-style-complex="italic" style:font-name="Arial" fo:font-size="12pt" style:font-name-asian="Arial" style:font-size-asian="12pt" style:font-name-complex="Arial" style:font-size-complex="12pt"/>
    </style:style>
    <style:style style:name="P798" style:family="paragraph" style:parent-style-name="Normal">
      <style:paragraph-properties fo:text-align="justify"/>
    </style:style>
    <style:style style:name="T798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798_2" style:family="text">
      <style:text-properties style:font-name="Arial" fo:font-size="12pt" style:font-name-asian="Arial" style:font-size-asian="12pt" style:font-name-complex="Arial" style:font-size-complex="12pt"/>
    </style:style>
    <style:style style:name="T798_3" style:family="text">
      <style:text-properties style:font-name="Arial" fo:font-size="12pt" style:font-name-asian="Arial" style:font-size-asian="12pt" style:font-name-complex="Arial" style:font-size-complex="12pt"/>
    </style:style>
    <style:style style:name="T798_4" style:family="text">
      <style:text-properties style:font-name="Arial" fo:font-size="12pt" style:font-name-asian="Arial" style:font-size-asian="12pt" style:font-name-complex="Arial" style:font-size-complex="12pt"/>
    </style:style>
    <style:style style:name="T798_5" style:family="text">
      <style:text-properties style:font-name="Arial" fo:font-size="12pt" style:font-name-asian="Arial" style:font-size-asian="12pt" style:font-name-complex="Arial" style:font-size-complex="12pt"/>
    </style:style>
    <style:style style:name="T798_6" style:family="text">
      <style:text-properties style:font-name="Arial" fo:font-size="12pt" style:font-name-asian="Arial" style:font-size-asian="12pt" style:font-name-complex="Arial" style:font-size-complex="12pt"/>
    </style:style>
    <style:style style:name="T798_7" style:family="text">
      <style:text-properties style:font-name="Arial" fo:font-size="12pt" style:font-name-asian="Arial" style:font-size-asian="12pt" style:font-name-complex="Arial" style:font-size-complex="12pt"/>
    </style:style>
    <style:style style:name="T798_8" style:family="text">
      <style:text-properties style:font-name="Arial" fo:font-size="12pt" style:font-name-asian="Arial" style:font-size-asian="12pt" style:font-name-complex="Arial" style:font-size-complex="12pt"/>
    </style:style>
    <style:style style:name="T798_9" style:family="text">
      <style:text-properties style:font-name="Arial" fo:font-size="12pt" style:font-name-asian="Arial" style:font-size-asian="12pt" style:font-name-complex="Arial" style:font-size-complex="12pt"/>
    </style:style>
    <style:style style:name="T798_10" style:family="text">
      <style:text-properties style:font-name="Arial" fo:font-size="12pt" style:font-name-asian="Arial" style:font-size-asian="12pt" style:font-name-complex="Arial" style:font-size-complex="12pt"/>
    </style:style>
    <style:style style:name="T798_11" style:family="text">
      <style:text-properties style:font-name="Arial" fo:font-size="12pt" style:font-name-asian="Arial" style:font-size-asian="12pt" style:font-name-complex="Arial" style:font-size-complex="12pt"/>
    </style:style>
    <style:style style:name="T798_12" style:family="text">
      <style:text-properties style:font-name="Arial" fo:font-size="12pt" style:font-name-asian="Arial" style:font-size-asian="12pt" style:font-name-complex="Arial" style:font-size-complex="12pt"/>
    </style:style>
    <style:style style:name="T798_13" style:family="text">
      <style:text-properties style:font-name="Arial" fo:font-size="12pt" style:font-name-asian="Arial" style:font-size-asian="12pt" style:font-name-complex="Arial" style:font-size-complex="12pt"/>
    </style:style>
    <style:style style:name="T798_14" style:family="text">
      <style:text-properties style:font-name="Arial" fo:font-size="12pt" style:font-name-asian="Arial" style:font-size-asian="12pt" style:font-name-complex="Arial" style:font-size-complex="12pt"/>
    </style:style>
    <style:style style:name="T798_15" style:family="text">
      <style:text-properties style:font-name="Arial" fo:font-size="12pt" style:font-name-asian="Arial" style:font-size-asian="12pt" style:font-name-complex="Arial" style:font-size-complex="12pt"/>
    </style:style>
    <style:style style:name="P799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800" style:family="paragraph" style:parent-style-name="Normal">
      <style:paragraph-properties fo:text-align="justify"/>
    </style:style>
    <style:style style:name="T800_1" style:family="text">
      <style:text-properties style:font-name="Arial" fo:font-size="12pt" style:font-name-asian="Arial" style:font-size-asian="12pt" style:font-name-complex="Arial" style:font-size-complex="12pt"/>
    </style:style>
    <style:style style:name="T800_2" style:family="text">
      <style:text-properties style:font-name="Arial" fo:font-size="12pt" style:font-name-asian="Arial" style:font-size-asian="12pt" style:font-name-complex="Arial" style:font-size-complex="12pt"/>
    </style:style>
    <style:style style:name="T800_3" style:family="text">
      <style:text-properties style:font-name="Arial" fo:font-size="12pt" style:font-name-asian="Arial" style:font-size-asian="12pt" style:font-name-complex="Arial" style:font-size-complex="12pt"/>
    </style:style>
    <style:style style:name="T800_4" style:family="text">
      <style:text-properties style:font-name="Arial" fo:font-size="12pt" style:font-name-asian="Arial" style:font-size-asian="12pt" style:font-name-complex="Arial" style:font-size-complex="12pt"/>
    </style:style>
    <style:style style:name="T800_5" style:family="text">
      <style:text-properties style:font-name="Arial" fo:font-size="12pt" style:font-name-asian="Arial" style:font-size-asian="12pt" style:font-name-complex="Arial" style:font-size-complex="12pt"/>
    </style:style>
    <style:style style:name="T800_6" style:family="text">
      <style:text-properties style:font-name="Arial" fo:font-size="12pt" style:font-name-asian="Arial" style:font-size-asian="12pt" style:font-name-complex="Arial" style:font-size-complex="12pt"/>
    </style:style>
    <style:style style:name="T800_7" style:family="text">
      <style:text-properties style:font-name="Arial" fo:font-size="12pt" style:font-name-asian="Arial" style:font-size-asian="12pt" style:font-name-complex="Arial" style:font-size-complex="12pt"/>
    </style:style>
    <style:style style:name="T800_8" style:family="text">
      <style:text-properties style:font-name="Arial" fo:font-size="12pt" style:font-name-asian="Arial" style:font-size-asian="12pt" style:font-name-complex="Arial" style:font-size-complex="12pt"/>
    </style:style>
    <style:style style:name="P801" style:family="paragraph" style:parent-style-name="Normal">
      <style:paragraph-properties fo:text-align="justify"/>
      <style:text-properties style:font-name="Arial" fo:font-size="12pt" style:font-name-asian="Arial" style:font-size-asian="12pt" style:font-name-complex="Arial" style:font-size-complex="12pt"/>
    </style:style>
    <style:style style:name="P802" style:family="paragraph" style:parent-style-name="Normal">
      <style:paragraph-properties fo:text-align="justify"/>
    </style:style>
    <style:style style:name="T802_1" style:family="text">
      <style:text-properties style:font-name="Arial" fo:font-size="12pt" style:font-name-asian="Arial" style:font-size-asian="12pt" style:font-name-complex="Arial" style:font-size-complex="12pt"/>
    </style:style>
    <style:style style:name="T802_2" style:family="text">
      <style:text-properties style:font-name="Arial" fo:font-size="12pt" style:font-name-asian="Arial" style:font-size-asian="12pt" style:font-name-complex="Arial" style:font-size-complex="12pt"/>
    </style:style>
    <style:style style:name="T802_3" style:family="text">
      <style:text-properties style:font-name="Arial" fo:font-size="12pt" style:font-name-asian="Arial" style:font-size-asian="12pt" style:font-name-complex="Arial" style:font-size-complex="12pt"/>
    </style:style>
    <style:style style:name="T802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02_5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02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802_7" style:family="text">
      <style:text-properties style:font-name="Arial" fo:font-size="12pt" style:font-name-asian="Arial" style:font-size-asian="12pt" style:font-name-complex="Arial" style:font-size-complex="12pt"/>
    </style:style>
    <style:style style:name="T802_8" style:family="text">
      <style:text-properties style:font-name="Arial" fo:font-size="12pt" style:font-name-asian="Arial" style:font-size-asian="12pt" style:font-name-complex="Arial" style:font-size-complex="12pt"/>
    </style:style>
    <style:style style:name="T802_9" style:family="text">
      <style:text-properties style:font-name="Arial" fo:font-size="12pt" style:font-name-asian="Arial" style:font-size-asian="12pt" style:font-name-complex="Arial" style:font-size-complex="12pt"/>
    </style:style>
    <style:style style:name="T802_10" style:family="text">
      <style:text-properties style:font-name="Arial" fo:font-size="12pt" style:font-name-asian="Arial" style:font-size-asian="12pt" style:font-name-complex="Arial" style:font-size-complex="12pt"/>
    </style:style>
    <style:style style:name="T802_11" style:family="text">
      <style:text-properties style:font-name="Arial" fo:font-size="12pt" style:font-name-asian="Arial" style:font-size-asian="12pt" style:font-name-complex="Arial" style:font-size-complex="12pt"/>
    </style:style>
    <style:style style:name="T802_12" style:family="text">
      <style:text-properties style:font-name="Arial" fo:font-size="12pt" style:font-name-asian="Arial" style:font-size-asian="12pt" style:font-name-complex="Arial" style:font-size-complex="12pt"/>
    </style:style>
    <style:style style:name="T802_13" style:family="text">
      <style:text-properties style:font-name="Arial" fo:font-size="12pt" style:font-name-asian="Arial" style:font-size-asian="12pt" style:font-name-complex="Arial" style:font-size-complex="12pt"/>
    </style:style>
    <style:style style:name="T802_14" style:family="text">
      <style:text-properties style:font-name="Arial" fo:font-size="12pt" style:font-name-asian="Arial" style:font-size-asian="12pt" style:font-name-complex="Arial" style:font-size-complex="12pt"/>
    </style:style>
    <style:style style:name="T802_15" style:family="text">
      <style:text-properties style:font-name="Arial" fo:font-size="12pt" style:font-name-asian="Arial" style:font-size-asian="12pt" style:font-name-complex="Arial" style:font-size-complex="12pt"/>
    </style:style>
    <style:style style:name="T802_16" style:family="text">
      <style:text-properties style:font-name="Arial" fo:font-size="12pt" style:font-name-asian="Arial" style:font-size-asian="12pt" style:font-name-complex="Arial" style:font-size-complex="12pt"/>
    </style:style>
    <style:style style:name="T802_17" style:family="text">
      <style:text-properties style:font-name="Arial" fo:font-size="12pt" style:font-name-asian="Arial" style:font-size-asian="12pt" style:font-name-complex="Arial" style:font-size-complex="12pt"/>
    </style:style>
    <style:style style:name="T802_18" style:family="text">
      <style:text-properties style:font-name="Arial" fo:font-size="12pt" style:font-name-asian="Arial" style:font-size-asian="12pt" style:font-name-complex="Arial" style:font-size-complex="12pt"/>
    </style:style>
    <style:style style:name="T802_19" style:family="text">
      <style:text-properties style:font-name="Arial" fo:font-size="12pt" style:font-name-asian="Arial" style:font-size-asian="12pt" style:font-name-complex="Arial" style:font-size-complex="12pt"/>
    </style:style>
    <style:style style:name="T802_20" style:family="text">
      <style:text-properties style:font-name="Arial" fo:font-size="12pt" style:font-name-asian="Arial" style:font-size-asian="12pt" style:font-name-complex="Arial" style:font-size-complex="12pt"/>
    </style:style>
    <style:style style:name="T802_21" style:family="text">
      <style:text-properties style:font-name="Arial" fo:font-size="12pt" style:font-name-asian="Arial" style:font-size-asian="12pt" style:font-name-complex="Arial" style:font-size-complex="12pt"/>
    </style:style>
    <style:style style:name="T802_22" style:family="text">
      <style:text-properties style:font-name="Arial" fo:font-size="12pt" style:font-name-asian="Arial" style:font-size-asian="12pt" style:font-name-complex="Arial" style:font-size-complex="12pt"/>
    </style:style>
    <style:style style:name="T802_23" style:family="text">
      <style:text-properties style:font-name="Arial" fo:font-size="12pt" style:font-name-asian="Arial" style:font-size-asian="12pt" style:font-name-complex="Arial" style:font-size-complex="12pt"/>
    </style:style>
    <style:style style:name="T802_24" style:family="text">
      <style:text-properties style:font-name="Arial" fo:font-size="12pt" style:font-name-asian="Arial" style:font-size-asian="12pt" style:font-name-complex="Arial" style:font-size-complex="12pt"/>
    </style:style>
    <style:style style:name="T802_25" style:family="text">
      <style:text-properties style:font-name="Arial" fo:font-size="12pt" style:font-name-asian="Arial" style:font-size-asian="12pt" style:font-name-complex="Arial" style:font-size-complex="12pt"/>
    </style:style>
    <style:style style:name="T802_26" style:family="text">
      <style:text-properties style:font-name="Arial" fo:font-size="12pt" style:font-name-asian="Arial" style:font-size-asian="12pt" style:font-name-complex="Arial" style:font-size-complex="12pt"/>
    </style:style>
    <style:style style:name="T802_27" style:family="text">
      <style:text-properties style:font-name="Arial" fo:font-size="12pt" style:font-name-asian="Arial" style:font-size-asian="12pt" style:font-name-complex="Arial" style:font-size-complex="12pt"/>
    </style:style>
    <style:style style:name="T802_28" style:family="text">
      <style:text-properties style:font-name="Arial" fo:font-size="12pt" style:font-name-asian="Arial" style:font-size-asian="12pt" style:font-name-complex="Arial" style:font-size-complex="12pt"/>
    </style:style>
    <style:style style:name="T802_29" style:family="text">
      <style:text-properties style:font-name="Arial" fo:font-size="12pt" style:font-name-asian="Arial" style:font-size-asian="12pt" style:font-name-complex="Arial" style:font-size-complex="12pt"/>
    </style:style>
    <style:style style:name="T802_30" style:family="text">
      <style:text-properties style:font-name="Arial" fo:font-size="12pt" style:font-name-asian="Arial" style:font-size-asian="12pt" style:font-name-complex="Arial" style:font-size-complex="12pt"/>
    </style:style>
    <style:style style:name="T802_31" style:family="text">
      <style:text-properties style:font-name="Arial" fo:font-size="12pt" style:font-name-asian="Arial" style:font-size-asian="12pt" style:font-name-complex="Arial" style:font-size-complex="12pt"/>
    </style:style>
    <style:style style:name="T802_32" style:family="text">
      <style:text-properties style:font-name="Arial" fo:font-size="12pt" style:font-name-asian="Arial" style:font-size-asian="12pt" style:font-name-complex="Arial" style:font-size-complex="12pt"/>
    </style:style>
    <style:style style:name="T802_33" style:family="text">
      <style:text-properties style:font-name="Arial" fo:font-size="12pt" style:font-name-asian="Arial" style:font-size-asian="12pt" style:font-name-complex="Arial" style:font-size-complex="12pt"/>
    </style:style>
    <style:style style:name="P803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804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805" style:family="paragraph" style:parent-style-name="Normal">
      <style:paragraph-properties fo:background-color="#d9e2f3" fo:padding-top="0.035cm" fo:border-top="#000000 0.035cm solid" fo:padding-bottom="0.035cm" fo:border-bottom="#000000 0.035cm solid" fo:padding-left="0.141cm" fo:border-left="#000000 0.035cm solid" fo:padding-right="0.141cm" fo:border-right="#000000 0.035cm solid"/>
    </style:style>
    <style:style style:name="T805_1" style:family="text">
      <style:text-properties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P806" style:family="paragraph" style:parent-style-name="Normal"/>
    <style:style style:name="T80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807" style:family="paragraph" style:parent-style-name="Normal"/>
    <style:style style:name="T807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808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809" style:family="paragraph" style:parent-style-name="Normal">
      <style:paragraph-properties fo:text-align="justify"/>
    </style:style>
    <style:style style:name="T809_1" style:family="text">
      <style:text-properties style:font-name="Arial" fo:font-size="12pt" style:font-name-asian="Arial" style:font-size-asian="12pt" style:font-name-complex="Arial" style:font-size-complex="12pt"/>
    </style:style>
    <style:style style:name="T809_2" style:family="text">
      <style:text-properties style:font-name="Arial" fo:font-size="12pt" style:font-name-asian="Arial" style:font-size-asian="12pt" style:font-name-complex="Arial" style:font-size-complex="12pt"/>
    </style:style>
    <style:style style:name="T809_3" style:family="text">
      <style:text-properties style:font-name="Arial" fo:font-size="12pt" style:font-name-asian="Arial" style:font-size-asian="12pt" style:font-name-complex="Arial" style:font-size-complex="12pt"/>
    </style:style>
    <style:style style:name="T809_4" style:family="text">
      <style:text-properties style:font-name="Arial" fo:font-size="12pt" style:font-name-asian="Arial" style:font-size-asian="12pt" style:font-name-complex="Arial" style:font-size-complex="12pt"/>
    </style:style>
    <style:style style:name="T809_5" style:family="text">
      <style:text-properties style:font-name="Arial" fo:font-size="12pt" style:font-name-asian="Arial" style:font-size-asian="12pt" style:font-name-complex="Arial" style:font-size-complex="12pt"/>
    </style:style>
    <style:style style:name="T809_6" style:family="text">
      <style:text-properties style:font-name="Arial" fo:font-size="12pt" style:font-name-asian="Arial" style:font-size-asian="12pt" style:font-name-complex="Arial" style:font-size-complex="12pt"/>
    </style:style>
    <style:style style:name="T809_7" style:family="text">
      <style:text-properties style:font-name="Arial" fo:font-size="12pt" style:font-name-asian="Arial" style:font-size-asian="12pt" style:font-name-complex="Arial" style:font-size-complex="12pt"/>
    </style:style>
    <style:style style:name="T809_8" style:family="text">
      <style:text-properties style:font-name="Arial" fo:font-size="12pt" style:font-name-asian="Arial" style:font-size-asian="12pt" style:font-name-complex="Arial" style:font-size-complex="12pt"/>
    </style:style>
    <style:style style:name="P810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P811" style:family="paragraph" style:parent-style-name="Normal"/>
    <style:style style:name="T811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812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able32" style:family="table">
      <style:table-properties table:align="left" style:width="16.145cm" fo:margin-left="0cm"/>
    </style:style>
    <style:style style:name="Column108" style:family="table-column">
      <style:table-column-properties style:column-width="2.3cm"/>
    </style:style>
    <style:style style:name="Column109" style:family="table-column">
      <style:table-column-properties style:column-width="3.276cm"/>
    </style:style>
    <style:style style:name="Column110" style:family="table-column">
      <style:table-column-properties style:column-width="2.831cm"/>
    </style:style>
    <style:style style:name="Column111" style:family="table-column">
      <style:table-column-properties style:column-width="3.699cm"/>
    </style:style>
    <style:style style:name="Column112" style:family="table-column">
      <style:table-column-properties style:column-width="4.039cm"/>
    </style:style>
    <style:style style:name="Row141" style:family="table-row"/>
    <style:style style:name="Cell392" style:family="table-cell">
      <style:table-cell-properties fo:background-color="#f5f5f5" style:vertical-align="top" fo:padding-top="0.212cm" fo:border-top="#e6e6e6 0.026cm solid" fo:padding-bottom="0.185cm" fo:border-bottom="#e6e6e6 0.026cm solid" fo:padding-left="0.318cm" fo:border-left="#e6e6e6 0.026cm solid" fo:padding-right="0.212cm" fo:border-right="#e6e6e6 0.026cm solid" fo:wrap-option="wrap"/>
    </style:style>
    <style:style style:name="P813" style:family="paragraph" style:parent-style-name="Normal">
      <style:paragraph-properties fo:line-height="100%" fo:margin-bottom="0cm"/>
    </style:style>
    <style:style style:name="T81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93" style:family="table-cell">
      <style:table-cell-properties fo:background-color="#f5f5f5" style:vertical-align="top" fo:padding-top="0.212cm" fo:border-top="#e6e6e6 0.026cm solid" fo:padding-bottom="0.185cm" fo:border-bottom="#e6e6e6 0.026cm solid" fo:padding-left="0.318cm" fo:padding-right="0.212cm" fo:border-right="#e6e6e6 0.026cm solid" fo:wrap-option="wrap"/>
    </style:style>
    <style:style style:name="P814" style:family="paragraph" style:parent-style-name="Normal">
      <style:paragraph-properties fo:line-height="100%" fo:margin-bottom="0cm"/>
    </style:style>
    <style:style style:name="T81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94" style:family="table-cell">
      <style:table-cell-properties fo:background-color="#f5f5f5" style:vertical-align="top" fo:padding-top="0.212cm" fo:border-top="#e6e6e6 0.026cm solid" fo:padding-bottom="0.185cm" fo:border-bottom="#e6e6e6 0.026cm solid" fo:padding-left="0.318cm" fo:padding-right="0.212cm" fo:border-right="#e6e6e6 0.026cm solid" fo:wrap-option="wrap"/>
    </style:style>
    <style:style style:name="P815" style:family="paragraph" style:parent-style-name="Normal">
      <style:paragraph-properties fo:line-height="100%" fo:margin-bottom="0cm"/>
    </style:style>
    <style:style style:name="T81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95" style:family="table-cell">
      <style:table-cell-properties fo:background-color="#f5f5f5" style:vertical-align="top" fo:padding-top="0.212cm" fo:border-top="#e6e6e6 0.026cm solid" fo:padding-bottom="0.185cm" fo:border-bottom="#e6e6e6 0.026cm solid" fo:padding-left="0.318cm" fo:padding-right="0.212cm" fo:border-right="#e6e6e6 0.026cm solid" fo:wrap-option="wrap"/>
    </style:style>
    <style:style style:name="P816" style:family="paragraph" style:parent-style-name="Normal">
      <style:paragraph-properties fo:line-height="100%" fo:margin-bottom="0cm"/>
    </style:style>
    <style:style style:name="T81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96" style:family="table-cell">
      <style:table-cell-properties fo:background-color="#f5f5f5" style:vertical-align="top" fo:padding-top="0.212cm" fo:border-top="#e6e6e6 0.026cm solid" fo:padding-bottom="0.185cm" fo:border-bottom="#e6e6e6 0.026cm solid" fo:padding-left="0.318cm" fo:padding-right="0.212cm" fo:border-right="#e6e6e6 0.026cm solid" fo:wrap-option="wrap"/>
    </style:style>
    <style:style style:name="P817" style:family="paragraph" style:parent-style-name="Normal">
      <style:paragraph-properties fo:line-height="100%" fo:margin-bottom="0cm"/>
    </style:style>
    <style:style style:name="T81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42" style:family="table-row"/>
    <style:style style:name="Cell397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18" style:family="paragraph" style:parent-style-name="Normal">
      <style:paragraph-properties fo:line-height="100%" fo:margin-bottom="0cm"/>
    </style:style>
    <style:style style:name="T81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98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19" style:family="paragraph" style:parent-style-name="Normal">
      <style:paragraph-properties fo:line-height="100%" fo:margin-bottom="0cm"/>
    </style:style>
    <style:style style:name="T81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399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20" style:family="paragraph" style:parent-style-name="Normal">
      <style:paragraph-properties fo:line-height="100%" fo:margin-bottom="0cm"/>
    </style:style>
    <style:style style:name="T82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0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21" style:family="paragraph" style:parent-style-name="Normal">
      <style:paragraph-properties fo:line-height="100%" fo:margin-bottom="0cm"/>
    </style:style>
    <style:style style:name="T82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1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22" style:family="paragraph" style:parent-style-name="Normal">
      <style:paragraph-properties fo:line-height="100%" fo:margin-bottom="0cm"/>
    </style:style>
    <style:style style:name="T82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43" style:family="table-row"/>
    <style:style style:name="Cell402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23" style:family="paragraph" style:parent-style-name="Normal">
      <style:paragraph-properties fo:line-height="100%" fo:margin-bottom="0cm"/>
    </style:style>
    <style:style style:name="T82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3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24" style:family="paragraph" style:parent-style-name="Normal">
      <style:paragraph-properties fo:line-height="100%" fo:margin-bottom="0cm"/>
    </style:style>
    <style:style style:name="T82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4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25" style:family="paragraph" style:parent-style-name="Normal">
      <style:paragraph-properties fo:line-height="100%" fo:margin-bottom="0cm"/>
    </style:style>
    <style:style style:name="T82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2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5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26" style:family="paragraph" style:parent-style-name="Normal">
      <style:paragraph-properties fo:line-height="100%" fo:margin-bottom="0cm"/>
    </style:style>
    <style:style style:name="T82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6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27" style:family="paragraph" style:parent-style-name="Normal">
      <style:paragraph-properties fo:line-height="100%" fo:margin-bottom="0cm"/>
    </style:style>
    <style:style style:name="T82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44" style:family="table-row"/>
    <style:style style:name="Cell407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28" style:family="paragraph" style:parent-style-name="Normal">
      <style:paragraph-properties fo:line-height="100%" fo:margin-bottom="0cm"/>
    </style:style>
    <style:style style:name="T82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8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29" style:family="paragraph" style:parent-style-name="Normal">
      <style:paragraph-properties fo:line-height="100%" fo:margin-bottom="0cm"/>
    </style:style>
    <style:style style:name="T82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09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30" style:family="paragraph" style:parent-style-name="Normal">
      <style:paragraph-properties fo:line-height="100%" fo:margin-bottom="0cm"/>
    </style:style>
    <style:style style:name="T83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10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31" style:family="paragraph" style:parent-style-name="Normal">
      <style:paragraph-properties fo:line-height="100%" fo:margin-bottom="0cm"/>
    </style:style>
    <style:style style:name="T83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31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11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32" style:family="paragraph" style:parent-style-name="Normal">
      <style:paragraph-properties fo:line-height="100%" fo:margin-bottom="0cm"/>
    </style:style>
    <style:style style:name="T83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45" style:family="table-row"/>
    <style:style style:name="Cell412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33" style:family="paragraph" style:parent-style-name="Normal">
      <style:paragraph-properties fo:line-height="100%" fo:margin-bottom="0cm"/>
    </style:style>
    <style:style style:name="T83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13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34" style:family="paragraph" style:parent-style-name="Normal">
      <style:paragraph-properties fo:line-height="100%" fo:margin-bottom="0cm"/>
    </style:style>
    <style:style style:name="T83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14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35" style:family="paragraph" style:parent-style-name="Normal">
      <style:paragraph-properties fo:line-height="100%" fo:margin-bottom="0cm"/>
    </style:style>
    <style:style style:name="T83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15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36" style:family="paragraph" style:parent-style-name="Normal">
      <style:paragraph-properties fo:line-height="100%" fo:margin-bottom="0cm"/>
    </style:style>
    <style:style style:name="T83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16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37" style:family="paragraph" style:parent-style-name="Normal">
      <style:paragraph-properties fo:line-height="100%" fo:margin-bottom="0cm"/>
    </style:style>
    <style:style style:name="T83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46" style:family="table-row"/>
    <style:style style:name="Cell417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38" style:family="paragraph" style:parent-style-name="Normal">
      <style:paragraph-properties fo:line-height="100%" fo:margin-bottom="0cm"/>
    </style:style>
    <style:style style:name="T83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18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39" style:family="paragraph" style:parent-style-name="Normal">
      <style:paragraph-properties fo:line-height="100%" fo:margin-bottom="0cm"/>
    </style:style>
    <style:style style:name="T83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19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40" style:family="paragraph" style:parent-style-name="Normal">
      <style:paragraph-properties fo:line-height="100%" fo:margin-bottom="0cm"/>
    </style:style>
    <style:style style:name="T84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20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41" style:family="paragraph" style:parent-style-name="Normal">
      <style:paragraph-properties fo:line-height="100%" fo:margin-bottom="0cm"/>
    </style:style>
    <style:style style:name="T84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41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21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42" style:family="paragraph" style:parent-style-name="Normal">
      <style:paragraph-properties fo:line-height="100%" fo:margin-bottom="0cm"/>
    </style:style>
    <style:style style:name="T84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42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42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47" style:family="table-row"/>
    <style:style style:name="Cell422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43" style:family="paragraph" style:parent-style-name="Normal">
      <style:paragraph-properties fo:line-height="100%" fo:margin-bottom="0cm"/>
    </style:style>
    <style:style style:name="T84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23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44" style:family="paragraph" style:parent-style-name="Normal">
      <style:paragraph-properties fo:line-height="100%" fo:margin-bottom="0cm"/>
    </style:style>
    <style:style style:name="T84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24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45" style:family="paragraph" style:parent-style-name="Normal">
      <style:paragraph-properties fo:line-height="100%" fo:margin-bottom="0cm"/>
    </style:style>
    <style:style style:name="T84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25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46" style:family="paragraph" style:parent-style-name="Normal">
      <style:paragraph-properties fo:line-height="100%" fo:margin-bottom="0cm"/>
    </style:style>
    <style:style style:name="T846_1" style:family="text">
      <style:text-properties fo:color="#00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26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47" style:family="paragraph" style:parent-style-name="Normal">
      <style:paragraph-properties fo:line-height="100%" fo:margin-bottom="0cm"/>
    </style:style>
    <style:style style:name="T84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4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48" style:family="table-row"/>
    <style:style style:name="Cell427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48" style:family="paragraph" style:parent-style-name="Normal">
      <style:paragraph-properties fo:line-height="100%" fo:margin-bottom="0cm"/>
    </style:style>
    <style:style style:name="T84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28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49" style:family="paragraph" style:parent-style-name="Normal">
      <style:paragraph-properties fo:line-height="100%" fo:margin-bottom="0cm"/>
    </style:style>
    <style:style style:name="T84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29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50" style:family="paragraph" style:parent-style-name="Normal">
      <style:paragraph-properties fo:line-height="100%" fo:margin-bottom="0cm"/>
    </style:style>
    <style:style style:name="T85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30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51" style:family="paragraph" style:parent-style-name="Normal">
      <style:paragraph-properties fo:line-height="100%" fo:margin-bottom="0cm"/>
    </style:style>
    <style:style style:name="T85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31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52" style:family="paragraph" style:parent-style-name="Normal">
      <style:paragraph-properties fo:line-height="100%" fo:margin-bottom="0cm"/>
    </style:style>
    <style:style style:name="T85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52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49" style:family="table-row"/>
    <style:style style:name="Cell432" style:family="table-cell">
      <style:table-cell-properties style:vertical-align="top" fo:padding-top="0.212cm" fo:padding-bottom="0.159cm" fo:border-bottom="#e6e6e6 0.026cm solid" fo:padding-left="0.318cm" fo:border-left="#e6e6e6 0.026cm solid" fo:padding-right="0.212cm" fo:border-right="#e6e6e6 0.026cm solid" fo:wrap-option="wrap"/>
    </style:style>
    <style:style style:name="P853" style:family="paragraph" style:parent-style-name="Normal">
      <style:paragraph-properties fo:line-height="100%" fo:margin-bottom="0cm"/>
    </style:style>
    <style:style style:name="T85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33" style:family="table-cell">
      <style:table-cell-properties style:vertical-align="top" fo:padding-top="0.212cm" fo:padding-bottom="0.159cm" fo:border-bottom="#e6e6e6 0.026cm solid" fo:padding-left="0.318cm" fo:padding-right="0.212cm" fo:border-right="#e6e6e6 0.026cm solid" fo:wrap-option="wrap"/>
    </style:style>
    <style:style style:name="P854" style:family="paragraph" style:parent-style-name="Normal">
      <style:paragraph-properties fo:line-height="100%" fo:margin-bottom="0cm"/>
    </style:style>
    <style:style style:name="T85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34" style:family="table-cell">
      <style:table-cell-properties style:vertical-align="top" fo:padding-top="0.212cm" fo:padding-bottom="0.159cm" fo:border-bottom="#e6e6e6 0.026cm solid" fo:padding-left="0.318cm" fo:padding-right="0.212cm" fo:border-right="#e6e6e6 0.026cm solid" fo:wrap-option="wrap"/>
    </style:style>
    <style:style style:name="P855" style:family="paragraph" style:parent-style-name="Normal">
      <style:paragraph-properties fo:line-height="100%" fo:margin-bottom="0cm"/>
    </style:style>
    <style:style style:name="T85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35" style:family="table-cell">
      <style:table-cell-properties style:vertical-align="top" fo:padding-top="0.212cm" fo:padding-bottom="0.159cm" fo:border-bottom="#e6e6e6 0.026cm solid" fo:padding-left="0.318cm" fo:padding-right="0.212cm" fo:border-right="#e6e6e6 0.026cm solid" fo:wrap-option="wrap"/>
    </style:style>
    <style:style style:name="P856" style:family="paragraph" style:parent-style-name="Normal">
      <style:paragraph-properties fo:line-height="100%" fo:margin-bottom="0cm"/>
    </style:style>
    <style:style style:name="T85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56_2" style:family="text">
      <style:text-properties fo:color="#ff0000"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36" style:family="table-cell">
      <style:table-cell-properties style:vertical-align="top" fo:padding-top="0.212cm" fo:padding-bottom="0.159cm" fo:border-bottom="#e6e6e6 0.026cm solid" fo:padding-left="0.318cm" fo:padding-right="0.212cm" fo:border-right="#e6e6e6 0.026cm solid" fo:wrap-option="wrap"/>
    </style:style>
    <style:style style:name="P857" style:family="paragraph" style:parent-style-name="Normal">
      <style:paragraph-properties fo:line-height="100%" fo:margin-bottom="0cm"/>
    </style:style>
    <style:style style:name="T85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57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858" style:family="paragraph" style:parent-style-name="Normal">
      <style:text-properties style:font-name="Arial" fo:font-size="12pt" style:font-size-asian="12pt" style:font-name-complex="Arial" style:font-size-complex="12pt" fo:font-weight="bold" style:font-weight-asian="bold"/>
    </style:style>
    <style:style style:name="P859" style:family="paragraph" style:parent-style-name="Normal">
      <style:paragraph-properties fo:text-align="justify"/>
    </style:style>
    <style:style style:name="T859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859_2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859_3" style:family="text">
      <style:text-properties style:font-name="Arial" fo:font-size="12pt" style:font-size-asian="12pt" style:font-name-complex="Arial" style:font-size-complex="12pt" style:font-weight-complex="bold"/>
    </style:style>
    <style:style style:name="P860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font-weight="bold" style:font-weight-asian="bold"/>
    </style:style>
    <style:style style:name="P861" style:family="paragraph" style:parent-style-name="Normal">
      <style:paragraph-properties fo:text-align="justify"/>
    </style:style>
    <style:style style:name="T861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861_2" style:family="text">
      <style:text-properties style:font-name="Arial" fo:font-size="12pt" style:font-size-asian="12pt" style:font-name-complex="Arial" style:font-size-complex="12pt"/>
    </style:style>
    <style:style style:name="T861_3" style:family="text">
      <style:text-properties style:font-name="Arial" fo:font-size="12pt" style:font-size-asian="12pt" style:font-name-complex="Arial" style:font-size-complex="12pt"/>
    </style:style>
    <style:style style:name="T861_4" style:family="text">
      <style:text-properties style:font-name="Arial" fo:font-size="12pt" style:font-size-asian="12pt" style:font-name-complex="Arial" style:font-size-complex="12pt"/>
    </style:style>
    <style:style style:name="T861_5" style:family="text">
      <style:text-properties style:font-name="Arial" fo:font-size="12pt" style:font-size-asian="12pt" style:font-name-complex="Arial" style:font-size-complex="12pt"/>
    </style:style>
    <style:style style:name="T861_6" style:family="text">
      <style:text-properties style:font-name="Arial" fo:font-size="12pt" style:font-size-asian="12pt" style:font-name-complex="Arial" style:font-size-complex="12pt"/>
    </style:style>
    <style:style style:name="T861_7" style:family="text">
      <style:text-properties style:font-name="Arial" fo:font-size="12pt" style:font-size-asian="12pt" style:font-name-complex="Arial" style:font-size-complex="12pt"/>
    </style:style>
    <style:style style:name="T861_8" style:family="text">
      <style:text-properties style:font-name="Arial" fo:font-size="12pt" style:font-size-asian="12pt" style:font-name-complex="Arial" style:font-size-complex="12pt"/>
    </style:style>
    <style:style style:name="T861_9" style:family="text">
      <style:text-properties style:font-name="Arial" fo:font-size="12pt" style:font-size-asian="12pt" style:font-name-complex="Arial" style:font-size-complex="12pt"/>
    </style:style>
    <style:style style:name="T861_10" style:family="text">
      <style:text-properties style:font-name="Arial" fo:font-size="12pt" style:font-size-asian="12pt" style:font-name-complex="Arial" style:font-size-complex="12pt"/>
    </style:style>
    <style:style style:name="P862" style:family="paragraph" style:parent-style-name="Normal">
      <style:paragraph-properties fo:text-align="justify"/>
      <style:text-properties fo:background-color="#ffff00" style:font-name="Arial" fo:font-size="12pt" style:font-size-asian="12pt" style:font-name-complex="Arial" style:font-size-complex="12pt"/>
    </style:style>
    <style:style style:name="P863" style:family="paragraph" style:parent-style-name="Normal">
      <style:paragraph-properties fo:text-align="justify"/>
    </style:style>
    <style:style style:name="T863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863_2" style:family="text">
      <style:text-properties style:font-name="Segoe UI" fo:font-size="10.5pt" style:font-name-asian="Times New Roman" style:font-size-asian="10.5pt" style:font-name-complex="Segoe UI" style:font-size-complex="10.5pt" fo:language-asian="en" fo:country-asian="GB"/>
    </style:style>
    <style:style style:name="T863_3" style:family="text">
      <style:text-properties style:font-name="Arial" fo:font-size="12pt" style:font-size-asian="12pt" style:font-name-complex="Arial" style:font-size-complex="12pt"/>
    </style:style>
    <style:style style:name="T863_4" style:family="text">
      <style:text-properties style:font-name="Arial" fo:font-size="12pt" style:font-size-asian="12pt" style:font-name-complex="Arial" style:font-size-complex="12pt"/>
    </style:style>
    <style:style style:name="T863_5" style:family="text">
      <style:text-properties style:font-name="Arial" fo:font-size="12pt" style:font-size-asian="12pt" style:font-name-complex="Arial" style:font-size-complex="12pt"/>
    </style:style>
    <style:style style:name="T863_6" style:family="text">
      <style:text-properties style:font-name="Arial" fo:font-size="12pt" style:font-size-asian="12pt" style:font-name-complex="Arial" style:font-size-complex="12pt"/>
    </style:style>
    <style:style style:name="T863_7" style:family="text">
      <style:text-properties style:font-name="Arial" fo:font-size="12pt" style:font-size-asian="12pt" style:font-name-complex="Arial" style:font-size-complex="12pt"/>
    </style:style>
    <style:style style:name="T863_8" style:family="text">
      <style:text-properties style:font-name="Arial" fo:font-size="12pt" style:font-size-asian="12pt" style:font-name-complex="Arial" style:font-size-complex="12pt"/>
    </style:style>
    <style:style style:name="P864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865" style:family="paragraph" style:parent-style-name="Normal">
      <style:paragraph-properties fo:text-align="justify"/>
    </style:style>
    <style:style style:name="T865_1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865_2" style:family="text">
      <style:text-properties style:font-name="Arial" fo:font-size="12pt" style:font-size-asian="12pt" style:font-name-complex="Arial" style:font-size-complex="12pt" style:font-weight-complex="bold"/>
    </style:style>
    <style:style style:name="P866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font-weight="bold" style:font-weight-asian="bold"/>
    </style:style>
    <style:style style:name="P867" style:family="paragraph" style:parent-style-name="Normal">
      <style:paragraph-properties fo:text-align="justify"/>
    </style:style>
    <style:style style:name="T867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867_2" style:family="text">
      <style:text-properties style:font-name="Arial" fo:font-size="12pt" style:font-size-asian="12pt" style:font-name-complex="Arial" style:font-size-complex="12pt"/>
    </style:style>
    <style:style style:name="T867_3" style:family="text">
      <style:text-properties style:font-name="Arial" fo:font-size="12pt" style:font-size-asian="12pt" style:font-name-complex="Arial" style:font-size-complex="12pt"/>
    </style:style>
    <style:style style:name="T867_4" style:family="text">
      <style:text-properties style:font-name="Arial" fo:font-size="12pt" style:font-size-asian="12pt" style:font-name-complex="Arial" style:font-size-complex="12pt"/>
    </style:style>
    <style:style style:name="T867_5" style:family="text">
      <style:text-properties style:font-name="Arial" fo:font-size="12pt" style:font-size-asian="12pt" style:font-name-complex="Arial" style:font-size-complex="12pt"/>
    </style:style>
    <style:style style:name="T867_6" style:family="text">
      <style:text-properties style:font-name="Arial" fo:font-size="12pt" style:font-size-asian="12pt" style:font-name-complex="Arial" style:font-size-complex="12pt"/>
    </style:style>
    <style:style style:name="T867_7" style:family="text">
      <style:text-properties style:font-name="Arial" fo:font-size="12pt" style:font-size-asian="12pt" style:font-name-complex="Arial" style:font-size-complex="12pt"/>
    </style:style>
    <style:style style:name="T867_8" style:family="text">
      <style:text-properties style:font-name="Arial" fo:font-size="12pt" style:font-size-asian="12pt" style:font-name-complex="Arial" style:font-size-complex="12pt"/>
    </style:style>
    <style:style style:name="T867_9" style:family="text">
      <style:text-properties style:font-name="Arial" fo:font-size="12pt" style:font-size-asian="12pt" style:font-name-complex="Arial" style:font-size-complex="12pt"/>
    </style:style>
    <style:style style:name="P868" style:family="paragraph" style:parent-style-name="Normal">
      <style:paragraph-properties fo:text-align="justify"/>
      <style:text-properties fo:background-color="#ffff00" style:font-name="Arial" fo:font-size="12pt" style:font-size-asian="12pt" style:font-name-complex="Arial" style:font-size-complex="12pt"/>
    </style:style>
    <style:style style:name="P869" style:family="paragraph" style:parent-style-name="Normal">
      <style:paragraph-properties fo:text-align="justify"/>
    </style:style>
    <style:style style:name="T869_1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869_2" style:family="text">
      <style:text-properties style:font-name="Arial" fo:font-size="12pt" style:font-size-asian="12pt" style:font-name-complex="Arial" style:font-size-complex="12pt" style:font-weight-complex="bold"/>
    </style:style>
    <style:style style:name="P870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font-weight="bold" style:font-weight-asian="bold"/>
    </style:style>
    <style:style style:name="P871" style:family="paragraph" style:parent-style-name="Normal">
      <style:paragraph-properties fo:text-align="justify"/>
    </style:style>
    <style:style style:name="T871_1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871_2" style:family="text">
      <style:text-properties style:font-name="Arial" fo:font-size="12pt" style:font-size-asian="12pt" style:font-name-complex="Arial" style:font-size-complex="12pt" style:font-weight-complex="bold"/>
    </style:style>
    <style:style style:name="T871_3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P872" style:family="paragraph" style:parent-style-name="Normal">
      <style:text-properties style:font-name="Arial" fo:font-size="12pt" style:font-size-asian="12pt" style:font-name-complex="Arial" style:font-size-complex="12pt" fo:font-weight="bold" style:font-weight-asian="bold"/>
    </style:style>
    <style:style style:name="P873" style:family="paragraph" style:parent-style-name="Normal">
      <style:paragraph-properties fo:text-align="justify"/>
    </style:style>
    <style:style style:name="T873_1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873_2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873_3" style:family="text">
      <style:text-properties style:font-name="Segoe UI" fo:font-size="10.5pt" style:font-name-asian="Times New Roman" style:font-size-asian="10.5pt" style:font-name-complex="Segoe UI" style:font-size-complex="10.5pt" fo:language-asian="en" fo:country-asian="GB"/>
    </style:style>
    <style:style style:name="T873_4" style:family="text">
      <style:text-properties style:font-name="Arial" fo:font-size="12pt" style:font-size-asian="12pt" style:font-name-complex="Arial" style:font-size-complex="12pt"/>
    </style:style>
    <style:style style:name="T873_5" style:family="text">
      <style:text-properties style:font-name="Arial" fo:font-size="12pt" style:font-size-asian="12pt" style:font-name-complex="Arial" style:font-size-complex="12pt"/>
    </style:style>
    <style:style style:name="T873_6" style:family="text">
      <style:text-properties style:font-name="Arial" fo:font-size="12pt" style:font-size-asian="12pt" style:font-name-complex="Arial" style:font-size-complex="12pt"/>
    </style:style>
    <style:style style:name="T873_7" style:family="text">
      <style:text-properties style:font-name="Arial" fo:font-size="12pt" style:font-size-asian="12pt" style:font-name-complex="Arial" style:font-size-complex="12pt"/>
    </style:style>
    <style:style style:name="T873_8" style:family="text">
      <style:text-properties style:font-name="Arial" fo:font-size="12pt" style:font-size-asian="12pt" style:font-name-complex="Arial" style:font-size-complex="12pt"/>
    </style:style>
    <style:style style:name="T873_9" style:family="text">
      <style:text-properties style:font-name="Arial" fo:font-size="12pt" style:font-size-asian="12pt" style:font-name-complex="Arial" style:font-size-complex="12pt"/>
    </style:style>
    <style:style style:name="T873_10" style:family="text">
      <style:text-properties style:font-name="Arial" fo:font-size="12pt" style:font-size-asian="12pt" style:font-name-complex="Arial" style:font-size-complex="12pt"/>
    </style:style>
    <style:style style:name="T873_11" style:family="text">
      <style:text-properties style:font-name="Arial" fo:font-size="12pt" style:font-size-asian="12pt" style:font-name-complex="Arial" style:font-size-complex="12pt"/>
    </style:style>
    <style:style style:name="T873_12" style:family="text">
      <style:text-properties style:font-name="Arial" fo:font-size="12pt" style:font-size-asian="12pt" style:font-name-complex="Arial" style:font-size-complex="12pt"/>
    </style:style>
    <style:style style:name="T873_13" style:family="text">
      <style:text-properties style:font-name="Arial" fo:font-size="12pt" style:font-size-asian="12pt" style:font-name-complex="Arial" style:font-size-complex="12pt"/>
    </style:style>
    <style:style style:name="T873_14" style:family="text">
      <style:text-properties style:font-name="Arial" fo:font-size="12pt" style:font-size-asian="12pt" style:font-name-complex="Arial" style:font-size-complex="12pt"/>
    </style:style>
    <style:style style:name="T873_15" style:family="text">
      <style:text-properties style:font-name="Arial" fo:font-size="12pt" style:font-size-asian="12pt" style:font-name-complex="Arial" style:font-size-complex="12pt"/>
    </style:style>
    <style:style style:name="T873_16" style:family="text">
      <style:text-properties style:font-name="Arial" fo:font-size="12pt" style:font-size-asian="12pt" style:font-name-complex="Arial" style:font-size-complex="12pt"/>
    </style:style>
    <style:style style:name="T873_17" style:family="text">
      <style:text-properties style:font-name="Arial" fo:font-size="12pt" style:font-size-asian="12pt" style:font-name-complex="Arial" style:font-size-complex="12pt"/>
    </style:style>
    <style:style style:name="T873_18" style:family="text">
      <style:text-properties style:font-name="Arial" fo:font-size="12pt" style:font-size-asian="12pt" style:font-name-complex="Arial" style:font-size-complex="12pt"/>
    </style:style>
    <style:style style:name="T873_19" style:family="text">
      <style:text-properties style:font-name="Arial" fo:font-size="12pt" style:font-size-asian="12pt" style:font-name-complex="Arial" style:font-size-complex="12pt"/>
    </style:style>
    <style:style style:name="T873_20" style:family="text">
      <style:text-properties style:font-name="Arial" fo:font-size="12pt" style:font-size-asian="12pt" style:font-name-complex="Arial" style:font-size-complex="12pt"/>
    </style:style>
    <style:style style:name="T873_21" style:family="text">
      <style:text-properties style:font-name="Arial" fo:font-size="12pt" style:font-size-asian="12pt" style:font-name-complex="Arial" style:font-size-complex="12pt"/>
    </style:style>
    <style:style style:name="T873_22" style:family="text">
      <style:text-properties style:font-name="Arial" fo:font-size="12pt" style:font-size-asian="12pt" style:font-name-complex="Arial" style:font-size-complex="12pt"/>
    </style:style>
    <style:style style:name="T873_23" style:family="text">
      <style:text-properties style:font-name="Arial" fo:font-size="12pt" style:font-size-asian="12pt" style:font-name-complex="Arial" style:font-size-complex="12pt"/>
    </style:style>
    <style:style style:name="T873_24" style:family="text">
      <style:text-properties style:font-name="Arial" fo:font-size="12pt" style:font-size-asian="12pt" style:font-name-complex="Arial" style:font-size-complex="12pt"/>
    </style:style>
    <style:style style:name="T873_25" style:family="text">
      <style:text-properties style:font-name="Arial" fo:font-size="12pt" style:font-size-asian="12pt" style:font-name-complex="Arial" style:font-size-complex="12pt"/>
    </style:style>
    <style:style style:name="T873_26" style:family="text">
      <style:text-properties style:font-name="Arial" fo:font-size="12pt" style:font-size-asian="12pt" style:font-name-complex="Arial" style:font-size-complex="12pt"/>
    </style:style>
    <style:style style:name="T873_27" style:family="text">
      <style:text-properties style:font-name="Arial" fo:font-size="12pt" style:font-size-asian="12pt" style:font-name-complex="Arial" style:font-size-complex="12pt"/>
    </style:style>
    <style:style style:name="T873_28" style:family="text">
      <style:text-properties style:font-name="Arial" fo:font-size="12pt" style:font-size-asian="12pt" style:font-name-complex="Arial" style:font-size-complex="12pt"/>
    </style:style>
    <style:style style:name="T873_29" style:family="text">
      <style:text-properties style:font-name="Arial" fo:font-size="12pt" style:font-size-asian="12pt" style:font-name-complex="Arial" style:font-size-complex="12pt"/>
    </style:style>
    <style:style style:name="T873_30" style:family="text">
      <style:text-properties style:font-name="Arial" fo:font-size="12pt" style:font-size-asian="12pt" style:font-name-complex="Arial" style:font-size-complex="12pt"/>
    </style:style>
    <style:style style:name="T873_31" style:family="text">
      <style:text-properties style:font-name="Arial" fo:font-size="12pt" style:font-size-asian="12pt" style:font-name-complex="Arial" style:font-size-complex="12pt"/>
    </style:style>
    <style:style style:name="T873_32" style:family="text">
      <style:text-properties style:font-name="Arial" fo:font-size="12pt" style:font-size-asian="12pt" style:font-name-complex="Arial" style:font-size-complex="12pt"/>
    </style:style>
    <style:style style:name="T873_33" style:family="text">
      <style:text-properties style:font-name="Arial" fo:font-size="12pt" style:font-size-asian="12pt" style:font-name-complex="Arial" style:font-size-complex="12pt"/>
    </style:style>
    <style:style style:name="T873_34" style:family="text">
      <style:text-properties style:font-name="Arial" fo:font-size="12pt" style:font-size-asian="12pt" style:font-name-complex="Arial" style:font-size-complex="12pt"/>
    </style:style>
    <style:style style:name="T873_35" style:family="text">
      <style:text-properties style:font-name="Arial" fo:font-size="12pt" style:font-size-asian="12pt" style:font-name-complex="Arial" style:font-size-complex="12pt"/>
    </style:style>
    <style:style style:name="T873_36" style:family="text">
      <style:text-properties style:font-name="Arial" fo:font-size="12pt" style:font-size-asian="12pt" style:font-name-complex="Arial" style:font-size-complex="12pt"/>
    </style:style>
    <style:style style:name="T873_37" style:family="text">
      <style:text-properties style:font-name="Arial" fo:font-size="12pt" style:font-size-asian="12pt" style:font-name-complex="Arial" style:font-size-complex="12pt"/>
    </style:style>
    <style:style style:name="T873_38" style:family="text">
      <style:text-properties style:font-name="Arial" fo:font-size="12pt" style:font-size-asian="12pt" style:font-name-complex="Arial" style:font-size-complex="12pt"/>
    </style:style>
    <style:style style:name="T873_39" style:family="text">
      <style:text-properties style:font-name="Arial" fo:font-size="12pt" style:font-size-asian="12pt" style:font-name-complex="Arial" style:font-size-complex="12pt"/>
    </style:style>
    <style:style style:name="T873_40" style:family="text">
      <style:text-properties style:font-name="Arial" fo:font-size="12pt" style:font-size-asian="12pt" style:font-name-complex="Arial" style:font-size-complex="12pt"/>
    </style:style>
    <style:style style:name="T873_41" style:family="text">
      <style:text-properties style:font-name="Arial" fo:font-size="12pt" style:font-size-asian="12pt" style:font-name-complex="Arial" style:font-size-complex="12pt"/>
    </style:style>
    <style:style style:name="P874" style:family="paragraph" style:parent-style-name="Normal">
      <style:paragraph-properties fo:line-height="108%" fo:margin-bottom="0.282cm"/>
      <style:text-properties style:font-name="Arial" fo:font-size="12pt" style:font-size-asian="12pt" style:font-name-complex="Arial" style:font-size-complex="12pt" fo:font-weight="bold" style:font-weight-asian="bold"/>
    </style:style>
    <style:style style:name="Table33" style:family="table">
      <style:table-properties table:align="left" style:width="15.893cm" fo:margin-left="0cm"/>
    </style:style>
    <style:style style:name="Column113" style:family="table-column">
      <style:table-column-properties style:column-width="4.514cm"/>
    </style:style>
    <style:style style:name="Column114" style:family="table-column">
      <style:table-column-properties style:column-width="6.161cm"/>
    </style:style>
    <style:style style:name="Column115" style:family="table-column">
      <style:table-column-properties style:column-width="5.218cm"/>
    </style:style>
    <style:style style:name="Row150" style:family="table-row"/>
    <style:style style:name="Cell437" style:family="table-cell">
      <style:table-cell-properties style:vertical-align="top" fo:padding-top="0.212cm" fo:border-top="#e6e6e6 0.026cm solid" fo:padding-bottom="0.185cm" fo:border-bottom="#e6e6e6 0.026cm solid" fo:padding-left="0.318cm" fo:border-left="#e6e6e6 0.026cm solid" fo:padding-right="0.212cm" fo:border-right="#e6e6e6 0.026cm solid" fo:wrap-option="wrap"/>
    </style:style>
    <style:style style:name="P875" style:family="paragraph" style:parent-style-name="Normal">
      <style:paragraph-properties fo:line-height="100%" fo:margin-bottom="0cm"/>
    </style:style>
    <style:style style:name="T87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87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438" style:family="table-cell">
      <style:table-cell-properties style:vertical-align="top" fo:padding-top="0.212cm" fo:border-top="#e6e6e6 0.026cm solid" fo:padding-bottom="0.185cm" fo:border-bottom="#e6e6e6 0.026cm solid" fo:padding-left="0.318cm" fo:padding-right="0.212cm" fo:border-right="#e6e6e6 0.026cm solid" fo:wrap-option="wrap"/>
    </style:style>
    <style:style style:name="P876" style:family="paragraph" style:parent-style-name="Normal">
      <style:paragraph-properties fo:line-height="100%" fo:margin-bottom="0cm"/>
    </style:style>
    <style:style style:name="T87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439" style:family="table-cell">
      <style:table-cell-properties style:vertical-align="top" fo:padding-top="0.212cm" fo:border-top="#e6e6e6 0.026cm solid" fo:padding-bottom="0.185cm" fo:border-bottom="#e6e6e6 0.026cm solid" fo:padding-left="0.318cm" fo:padding-right="0.212cm" fo:border-right="#e6e6e6 0.026cm solid" fo:wrap-option="wrap"/>
    </style:style>
    <style:style style:name="P877" style:family="paragraph" style:parent-style-name="Normal">
      <style:paragraph-properties fo:line-height="100%" fo:margin-bottom="0cm"/>
    </style:style>
    <style:style style:name="T87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51" style:family="table-row"/>
    <style:style style:name="Cell440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78" style:family="paragraph" style:parent-style-name="Normal">
      <style:paragraph-properties fo:line-height="100%" fo:margin-bottom="0cm"/>
    </style:style>
    <style:style style:name="T87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41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79" style:family="paragraph" style:parent-style-name="Normal">
      <style:paragraph-properties fo:line-height="100%" fo:margin-bottom="0cm"/>
    </style:style>
    <style:style style:name="T87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42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80" style:family="paragraph" style:parent-style-name="Normal">
      <style:paragraph-properties fo:line-height="100%" fo:margin-bottom="0cm"/>
    </style:style>
    <style:style style:name="T88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52" style:family="table-row"/>
    <style:style style:name="Cell443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81" style:family="paragraph" style:parent-style-name="Normal">
      <style:paragraph-properties fo:line-height="100%" fo:margin-bottom="0cm"/>
    </style:style>
    <style:style style:name="T88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44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82" style:family="paragraph" style:parent-style-name="Normal">
      <style:paragraph-properties fo:line-height="100%" fo:margin-bottom="0cm"/>
    </style:style>
    <style:style style:name="T88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45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83" style:family="paragraph" style:parent-style-name="Normal">
      <style:paragraph-properties fo:line-height="100%" fo:margin-bottom="0cm"/>
    </style:style>
    <style:style style:name="T88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53" style:family="table-row"/>
    <style:style style:name="Cell446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84" style:family="paragraph" style:parent-style-name="Normal">
      <style:paragraph-properties fo:line-height="100%" fo:margin-bottom="0cm"/>
    </style:style>
    <style:style style:name="T88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47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85" style:family="paragraph" style:parent-style-name="Normal">
      <style:paragraph-properties fo:line-height="100%" fo:margin-bottom="0cm"/>
    </style:style>
    <style:style style:name="T88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8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85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48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86" style:family="paragraph" style:parent-style-name="Normal">
      <style:paragraph-properties fo:line-height="100%" fo:margin-bottom="0cm"/>
    </style:style>
    <style:style style:name="T88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54" style:family="table-row"/>
    <style:style style:name="Cell449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87" style:family="paragraph" style:parent-style-name="Normal">
      <style:paragraph-properties fo:line-height="100%" fo:margin-bottom="0cm"/>
    </style:style>
    <style:style style:name="T88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50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88" style:family="paragraph" style:parent-style-name="Normal">
      <style:paragraph-properties fo:line-height="100%" fo:margin-bottom="0cm"/>
    </style:style>
    <style:style style:name="T88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51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89" style:family="paragraph" style:parent-style-name="Normal">
      <style:paragraph-properties fo:line-height="100%" fo:margin-bottom="0cm"/>
    </style:style>
    <style:style style:name="T88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55" style:family="table-row"/>
    <style:style style:name="Cell452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90" style:family="paragraph" style:parent-style-name="Normal">
      <style:paragraph-properties fo:line-height="100%" fo:margin-bottom="0cm"/>
    </style:style>
    <style:style style:name="T89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53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91" style:family="paragraph" style:parent-style-name="Normal">
      <style:paragraph-properties fo:line-height="100%" fo:margin-bottom="0cm"/>
    </style:style>
    <style:style style:name="T89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54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92" style:family="paragraph" style:parent-style-name="Normal">
      <style:paragraph-properties fo:line-height="100%" fo:margin-bottom="0cm"/>
    </style:style>
    <style:style style:name="T89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56" style:family="table-row"/>
    <style:style style:name="Cell455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93" style:family="paragraph" style:parent-style-name="Normal">
      <style:paragraph-properties fo:line-height="100%" fo:margin-bottom="0cm"/>
    </style:style>
    <style:style style:name="T893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56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94" style:family="paragraph" style:parent-style-name="Normal">
      <style:paragraph-properties fo:line-height="100%" fo:margin-bottom="0cm"/>
    </style:style>
    <style:style style:name="T89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57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95" style:family="paragraph" style:parent-style-name="Normal">
      <style:paragraph-properties fo:line-height="100%" fo:margin-bottom="0cm"/>
    </style:style>
    <style:style style:name="T895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95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57" style:family="table-row"/>
    <style:style style:name="Cell458" style:family="table-cell">
      <style:table-cell-properties style:vertical-align="top" fo:padding-top="0.212cm" fo:padding-bottom="0.185cm" fo:border-bottom="#e6e6e6 0.026cm solid" fo:padding-left="0.318cm" fo:border-left="#e6e6e6 0.026cm solid" fo:padding-right="0.212cm" fo:border-right="#e6e6e6 0.026cm solid" fo:wrap-option="wrap"/>
    </style:style>
    <style:style style:name="P896" style:family="paragraph" style:parent-style-name="Normal">
      <style:paragraph-properties fo:line-height="100%" fo:margin-bottom="0cm"/>
    </style:style>
    <style:style style:name="T89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59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97" style:family="paragraph" style:parent-style-name="Normal">
      <style:paragraph-properties fo:line-height="100%" fo:margin-bottom="0cm"/>
    </style:style>
    <style:style style:name="T89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60" style:family="table-cell">
      <style:table-cell-properties style:vertical-align="top" fo:padding-top="0.212cm" fo:padding-bottom="0.185cm" fo:border-bottom="#e6e6e6 0.026cm solid" fo:padding-left="0.318cm" fo:padding-right="0.212cm" fo:border-right="#e6e6e6 0.026cm solid" fo:wrap-option="wrap"/>
    </style:style>
    <style:style style:name="P898" style:family="paragraph" style:parent-style-name="Normal">
      <style:paragraph-properties fo:line-height="100%" fo:margin-bottom="0cm"/>
    </style:style>
    <style:style style:name="T89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898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58" style:family="table-row"/>
    <style:style style:name="Cell461" style:family="table-cell">
      <style:table-cell-properties style:vertical-align="top" fo:padding-top="0.212cm" fo:padding-bottom="0.159cm" fo:border-bottom="#e6e6e6 0.026cm solid" fo:padding-left="0.318cm" fo:border-left="#e6e6e6 0.026cm solid" fo:padding-right="0.212cm" fo:border-right="#e6e6e6 0.026cm solid" fo:wrap-option="wrap"/>
    </style:style>
    <style:style style:name="P899" style:family="paragraph" style:parent-style-name="Normal">
      <style:paragraph-properties fo:line-height="100%" fo:margin-bottom="0cm"/>
    </style:style>
    <style:style style:name="T89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62" style:family="table-cell">
      <style:table-cell-properties style:vertical-align="top" fo:padding-top="0.212cm" fo:padding-bottom="0.159cm" fo:border-bottom="#e6e6e6 0.026cm solid" fo:padding-left="0.318cm" fo:padding-right="0.212cm" fo:border-right="#e6e6e6 0.026cm solid" fo:wrap-option="wrap"/>
    </style:style>
    <style:style style:name="P900" style:family="paragraph" style:parent-style-name="Normal">
      <style:paragraph-properties fo:line-height="100%" fo:margin-bottom="0cm"/>
    </style:style>
    <style:style style:name="T90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63" style:family="table-cell">
      <style:table-cell-properties style:vertical-align="top" fo:padding-top="0.212cm" fo:padding-bottom="0.159cm" fo:border-bottom="#e6e6e6 0.026cm solid" fo:padding-left="0.318cm" fo:padding-right="0.212cm" fo:border-right="#e6e6e6 0.026cm solid" fo:wrap-option="wrap"/>
    </style:style>
    <style:style style:name="P901" style:family="paragraph" style:parent-style-name="Normal">
      <style:paragraph-properties fo:line-height="100%" fo:margin-bottom="0cm"/>
    </style:style>
    <style:style style:name="T90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902" style:family="paragraph" style:parent-style-name="Normal">
      <style:text-properties style:font-name="Arial" fo:font-size="12pt" style:font-size-asian="12pt" style:font-name-complex="Arial" style:font-size-complex="12pt" fo:font-weight="bold" style:font-weight-asian="bold"/>
    </style:style>
    <style:style style:name="P903" style:family="paragraph" style:parent-style-name="Normal">
      <style:text-properties style:font-name="Arial" fo:font-size="12pt" style:font-size-asian="12pt" style:font-name-complex="Arial" style:font-size-complex="12pt"/>
    </style:style>
    <style:style style:name="P904" style:family="paragraph" style:parent-style-name="Normal"/>
    <style:style style:name="T904_1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T904_2" style:family="text">
      <style:text-properties style:font-name="Arial" fo:font-size="12pt" style:font-size-asian="12pt" style:font-name-complex="Arial" style:font-size-complex="12pt" fo:font-weight="bold" style:font-weight-asian="bold"/>
    </style:style>
    <style:style style:name="P905" style:family="paragraph" style:parent-style-name="Normal">
      <style:paragraph-properties fo:text-align="justify"/>
    </style:style>
    <style:style style:name="T905_1" style:family="text">
      <style:text-properties style:font-name="Arial" fo:font-size="12pt" style:font-name-asian="Calibri" style:font-size-asian="12pt" style:font-name-complex="Arial" style:font-size-complex="12pt"/>
    </style:style>
    <style:style style:name="T905_2" style:family="text">
      <style:text-properties style:font-name="Arial" fo:font-size="12pt" style:font-size-asian="12pt" style:font-name-complex="Arial" style:font-size-complex="12pt"/>
    </style:style>
    <style:style style:name="T905_3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905_4" style:family="text">
      <style:text-properties style:font-name="Arial" fo:font-size="12pt" style:font-size-asian="12pt" style:font-name-complex="Arial" style:font-size-complex="12pt"/>
    </style:style>
    <style:style style:name="T905_5" style:family="text">
      <style:text-properties style:font-name="Arial" fo:font-size="12pt" style:font-size-asian="12pt" style:font-name-complex="Arial" style:font-size-complex="12pt"/>
    </style:style>
    <style:style style:name="T905_6" style:family="text">
      <style:text-properties style:font-name="Arial" fo:font-size="12pt" style:font-size-asian="12pt" style:font-name-complex="Arial" style:font-size-complex="12pt"/>
    </style:style>
    <style:style style:name="T905_7" style:family="text">
      <style:text-properties style:font-name="Arial" fo:font-size="12pt" style:font-size-asian="12pt" style:font-name-complex="Arial" style:font-size-complex="12pt"/>
    </style:style>
    <style:style style:name="T905_8" style:family="text">
      <style:text-properties style:font-name="Arial" fo:font-size="12pt" style:font-size-asian="12pt" style:font-name-complex="Arial" style:font-size-complex="12pt"/>
    </style:style>
    <style:style style:name="T905_9" style:family="text">
      <style:text-properties style:font-name="Arial" fo:font-size="12pt" style:font-size-asian="12pt" style:font-name-complex="Arial" style:font-size-complex="12pt"/>
    </style:style>
    <style:style style:name="T905_10" style:family="text">
      <style:text-properties style:font-name="Arial" fo:font-size="12pt" style:font-name-asian="Calibri" style:font-size-asian="12pt" style:font-name-complex="Arial" style:font-size-complex="12pt"/>
    </style:style>
    <style:style style:name="P906" style:family="paragraph" style:parent-style-name="Normal">
      <style:text-properties style:font-name="Arial" fo:font-size="12pt" style:font-size-asian="12pt" style:font-name-complex="Arial" style:font-size-complex="12pt"/>
    </style:style>
    <style:style style:name="P907" style:family="paragraph" style:parent-style-name="Normal"/>
    <style:style style:name="T907_1" style:family="text">
      <style:text-properties style:font-name="Arial" fo:font-size="12pt" style:font-name-asian="Calibri" style:font-size-asian="12pt" style:font-name-complex="Arial" style:font-size-complex="12pt" fo:font-weight="bold" style:font-weight-asian="bold" style:font-weight-complex="bold"/>
    </style:style>
    <style:style style:name="T907_2" style:family="text">
      <style:text-properties style:font-name="Arial" fo:font-size="12pt" style:font-name-asian="Calibri" style:font-size-asian="12pt" style:font-name-complex="Arial" style:font-size-complex="12pt" fo:font-weight="bold" style:font-weight-asian="bold" style:font-weight-complex="bold"/>
    </style:style>
    <style:style style:name="T907_3" style:family="text">
      <style:text-properties style:font-name="Arial" fo:font-size="12pt" style:font-name-asian="Calibri" style:font-size-asian="12pt" style:font-name-complex="Arial" style:font-size-complex="12pt" fo:font-weight="bold" style:font-weight-asian="bold" style:font-weight-complex="bold"/>
    </style:style>
    <style:style style:name="P908" style:family="paragraph" style:parent-style-name="Normal">
      <style:text-properties style:font-name="Arial" fo:font-size="12pt" style:font-name-asian="Calibri" style:font-size-asian="12pt" style:font-name-complex="Arial" style:font-size-complex="12pt" fo:font-weight="bold" style:font-weight-asian="bold" style:font-weight-complex="bold"/>
    </style:style>
    <style:style style:name="P909" style:family="paragraph" style:parent-style-name="Normal">
      <style:paragraph-properties fo:text-align="justify"/>
    </style:style>
    <style:style style:name="T909_1" style:family="text">
      <style:text-properties style:font-name="Arial" fo:font-size="12pt" style:font-name-asian="Calibri" style:font-size-asian="12pt" style:font-name-complex="Arial" style:font-size-complex="12pt"/>
    </style:style>
    <style:style style:name="T909_2" style:family="text">
      <style:text-properties style:font-name="Arial" fo:font-size="12pt" style:font-name-asian="Calibri" style:font-size-asian="12pt" style:font-name-complex="Arial" style:font-size-complex="12pt"/>
    </style:style>
    <style:style style:name="T909_3" style:family="text">
      <style:text-properties style:font-name="Arial" fo:font-size="12pt" style:font-name-asian="Calibri" style:font-size-asian="12pt" style:font-name-complex="Arial" style:font-size-complex="12pt"/>
    </style:style>
    <style:style style:name="P910" style:family="paragraph" style:parent-style-name="Normal">
      <style:text-properties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P911" style:family="paragraph" style:parent-style-name="Normal">
      <style:paragraph-properties fo:background-color="#d9e2f3" fo:padding-top="0.035cm" fo:border-top="#000000 0.035cm solid" fo:padding-bottom="0.035cm" fo:border-bottom="#000000 0.035cm solid" fo:padding-left="0.141cm" fo:border-left="#000000 0.035cm solid" fo:padding-right="0.141cm" fo:border-right="#000000 0.035cm solid"/>
    </style:style>
    <style:style style:name="T911_1" style:family="text">
      <style:text-properties style:font-name="Arial" fo:font-size="12pt" style:font-name-asian="游明朝" style:font-size-asian="12pt" style:font-name-complex="Arial" style:font-size-complex="12pt" fo:font-weight="bold" style:font-weight-asian="bold" style:font-weight-complex="bold"/>
    </style:style>
    <style:style style:name="T911_2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912" style:family="paragraph" style:parent-style-name="Normal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913" style:family="paragraph" style:parent-style-name="Normal">
      <style:paragraph-properties fo:text-align="justify"/>
    </style:style>
    <style:style style:name="T913_1" style:family="text">
      <style:text-properties style:font-name="Arial" fo:font-size="12pt" style:font-name-asian="Arial" style:font-size-asian="12pt" style:font-name-complex="Arial" style:font-size-complex="12pt"/>
    </style:style>
    <style:style style:name="T913_2" style:family="text">
      <style:text-properties style:font-name="Arial" fo:font-size="12pt" style:font-name-asian="Arial" style:font-size-asian="12pt" style:font-name-complex="Arial" style:font-size-complex="12pt"/>
    </style:style>
    <style:style style:name="T913_3" style:family="text">
      <style:text-properties style:font-name="Arial" fo:font-size="12pt" style:font-name-asian="Arial" style:font-size-asian="12pt" style:font-name-complex="Arial" style:font-size-complex="12pt"/>
    </style:style>
    <style:style style:name="P914" style:family="paragraph" style:parent-style-name="List_20_Paragraph">
      <style:paragraph-properties fo:text-align="justify" fo:line-height="100%"/>
    </style:style>
    <style:style style:name="T914_1" style:family="text">
      <style:text-properties style:font-name="Arial" fo:font-size="12pt" style:font-name-asian="Arial" style:font-size-asian="12pt" style:font-name-complex="Arial" style:font-size-complex="12pt"/>
    </style:style>
    <style:style style:name="T914_2" style:family="text">
      <style:text-properties style:font-name="Arial" fo:font-size="12pt" style:font-name-asian="Arial" style:font-size-asian="12pt" style:font-name-complex="Arial" style:font-size-complex="12pt"/>
    </style:style>
    <style:style style:name="T914_3" style:family="text">
      <style:text-properties style:font-name="Arial" fo:font-size="12pt" style:font-name-asian="Arial" style:font-size-asian="12pt" style:font-name-complex="Arial" style:font-size-complex="12pt"/>
    </style:style>
    <style:style style:name="T914_4" style:family="text">
      <style:text-properties style:font-name="Arial" fo:font-size="12pt" style:font-name-asian="Arial" style:font-size-asian="12pt" style:font-name-complex="Arial" style:font-size-complex="12pt"/>
    </style:style>
    <style:style style:name="T914_5" style:family="text">
      <style:text-properties style:font-name="Arial" fo:font-size="12pt" style:font-name-asian="Arial" style:font-size-asian="12pt" style:font-name-complex="Arial" style:font-size-complex="12pt"/>
    </style:style>
    <style:style style:name="T914_6" style:family="text">
      <style:text-properties style:font-name="Arial" fo:font-size="12pt" style:font-name-asian="Arial" style:font-size-asian="12pt" style:font-name-complex="Arial" style:font-size-complex="12pt"/>
    </style:style>
    <style:style style:name="T914_7" style:family="text">
      <style:text-properties style:font-name="Arial" fo:font-size="12pt" style:font-name-asian="Arial" style:font-size-asian="12pt" style:font-name-complex="Arial" style:font-size-complex="12pt"/>
    </style:style>
    <style:style style:name="T914_8" style:family="text">
      <style:text-properties style:font-name="Arial" fo:font-size="12pt" style:font-name-asian="Arial" style:font-size-asian="12pt" style:font-name-complex="Arial" style:font-size-complex="12pt"/>
    </style:style>
    <style:style style:name="T914_9" style:family="text">
      <style:text-properties style:font-name="Arial" fo:font-size="12pt" style:font-name-asian="Arial" style:font-size-asian="12pt" style:font-name-complex="Arial" style:font-size-complex="12pt"/>
    </style:style>
    <style:style style:name="T914_10" style:family="text">
      <style:text-properties style:font-name="Arial" fo:font-size="12pt" style:font-name-asian="Arial" style:font-size-asian="12pt" style:font-name-complex="Arial" style:font-size-complex="12pt"/>
    </style:style>
    <style:style style:name="T914_11" style:family="text">
      <style:text-properties style:font-name="Arial" fo:font-size="12pt" style:font-name-asian="Arial" style:font-size-asian="12pt" style:font-name-complex="Arial" style:font-size-complex="12pt"/>
    </style:style>
    <style:style style:name="T914_12" style:family="text">
      <style:text-properties style:font-name="Arial" fo:font-size="12pt" style:font-name-asian="Arial" style:font-size-asian="12pt" style:font-name-complex="Arial" style:font-size-complex="12pt"/>
    </style:style>
    <style:style style:name="T914_13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915" style:family="paragraph" style:parent-style-name="List_20_Paragraph">
      <style:paragraph-properties fo:text-align="justify" fo:line-height="100%"/>
      <style:text-properties style:font-name="Arial" fo:font-size="12pt" style:font-name-asian="Arial" style:font-size-asian="12pt" style:font-name-complex="Arial" style:font-size-complex="12pt"/>
    </style:style>
    <style:style style:name="T915_1" style:family="text">
      <style:text-properties style:font-name="Arial" fo:font-size="12pt" style:font-name-asian="Arial" style:font-size-asian="12pt" style:font-name-complex="Arial" style:font-size-complex="12pt"/>
    </style:style>
    <style:style style:name="P916" style:family="paragraph" style:parent-style-name="List_20_Paragraph">
      <style:paragraph-properties fo:text-align="justify" fo:line-height="100%" fo:margin-top="0.423cm"/>
      <style:text-properties style:font-name="Arial" fo:font-size="12pt" style:font-name-asian="Arial" style:font-size-asian="12pt" style:font-name-complex="Arial" style:font-size-complex="12pt"/>
    </style:style>
    <style:style style:name="T916_1" style:family="text">
      <style:text-properties style:font-name="Arial" fo:font-size="12pt" style:font-name-asian="Arial" style:font-size-asian="12pt" style:font-name-complex="Arial" style:font-size-complex="12pt"/>
    </style:style>
    <style:style style:name="P917" style:family="paragraph" style:parent-style-name="Normal">
      <style:paragraph-properties fo:text-align="justify" fo:margin-top="0.423cm"/>
    </style:style>
    <style:style style:name="T917_1" style:family="text">
      <style:text-properties style:font-name="Arial" fo:font-size="12pt" style:font-name-asian="Arial" style:font-size-asian="12pt" style:font-name-complex="Arial" style:font-size-complex="12pt"/>
    </style:style>
    <style:style style:name="P918" style:family="paragraph" style:parent-style-name="Normal">
      <style:paragraph-properties fo:text-align="justify" fo:margin-top="0.423cm" fo:margin-bottom="0.423cm"/>
    </style:style>
    <style:style style:name="T918_1" style:family="text">
      <style:text-properties style:font-name="Arial" fo:font-size="12pt" style:font-name-asian="Arial" style:font-size-asian="12pt" style:font-name-complex="Arial" style:font-size-complex="12pt"/>
    </style:style>
    <style:style style:name="T918_2" style:family="text">
      <style:text-properties style:font-name="Arial" fo:font-size="12pt" style:font-name-asian="Arial" style:font-size-asian="12pt" style:font-name-complex="Arial" style:font-size-complex="12pt"/>
    </style:style>
    <style:style style:name="T918_3" style:family="text">
      <style:text-properties style:font-name="Arial" fo:font-size="12pt" style:font-name-asian="Arial" style:font-size-asian="12pt" style:font-name-complex="Arial" style:font-size-complex="12pt"/>
    </style:style>
    <style:style style:name="T918_4" style:family="text">
      <style:text-properties style:font-name="Arial" fo:font-size="12pt" style:font-name-asian="Arial" style:font-size-asian="12pt" style:font-name-complex="Arial" style:font-size-complex="12pt"/>
    </style:style>
    <style:style style:name="T918_5" style:family="text">
      <style:text-properties style:font-name="Arial" fo:font-size="12pt" style:font-name-asian="Arial" style:font-size-asian="12pt" style:font-name-complex="Arial" style:font-size-complex="12pt"/>
    </style:style>
    <style:style style:name="T918_6" style:family="text">
      <style:text-properties style:font-name="Arial" fo:font-size="12pt" style:font-name-asian="Arial" style:font-size-asian="12pt" style:font-name-complex="Arial" style:font-size-complex="12pt"/>
    </style:style>
    <style:style style:name="T918_7" style:family="text">
      <style:text-properties style:font-name="Arial" fo:font-size="12pt" style:font-name-asian="Arial" style:font-size-asian="12pt" style:font-name-complex="Arial" style:font-size-complex="12pt"/>
    </style:style>
    <style:style style:name="T918_8" style:family="text">
      <style:text-properties style:font-name="Arial" fo:font-size="12pt" style:font-name-asian="Arial" style:font-size-asian="12pt" style:font-name-complex="Arial" style:font-size-complex="12pt"/>
    </style:style>
    <style:style style:name="T918_9" style:family="text">
      <style:text-properties style:font-name="Arial" fo:font-size="12pt" style:font-name-asian="Arial" style:font-size-asian="12pt" style:font-name-complex="Arial" style:font-size-complex="12pt"/>
    </style:style>
    <style:style style:name="T918_10" style:family="text">
      <style:text-properties style:font-name="Arial" fo:font-size="12pt" style:font-name-asian="Arial" style:font-size-asian="12pt" style:font-name-complex="Arial" style:font-size-complex="12pt"/>
    </style:style>
    <style:style style:name="T918_11" style:family="text">
      <style:text-properties style:font-name="Arial" fo:font-size="12pt" style:font-name-asian="Arial" style:font-size-asian="12pt" style:font-name-complex="Arial" style:font-size-complex="12pt"/>
    </style:style>
    <style:style style:name="T918_12" style:family="text">
      <style:text-properties style:font-name="Arial" fo:font-size="12pt" style:font-name-asian="Arial" style:font-size-asian="12pt" style:font-name-complex="Arial" style:font-size-complex="12pt"/>
    </style:style>
    <style:style style:name="P919" style:family="paragraph" style:parent-style-name="Normal"/>
    <style:style style:name="T919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920" style:family="paragraph" style:parent-style-name="Normal">
      <style:text-properties style:font-name="Arial" fo:font-size="12pt" style:font-size-asian="12pt" style:font-name-complex="Arial" style:font-size-complex="12pt"/>
    </style:style>
    <style:style style:name="P921" style:family="paragraph" style:parent-style-name="Normal"/>
    <style:style style:name="T921_1" style:family="text">
      <style:text-properties style:font-name="Arial" fo:font-size="12pt" style:font-size-asian="12pt" style:font-name-complex="Arial" style:font-size-complex="12pt"/>
    </style:style>
    <style:style style:name="T921_2" style:family="text">
      <style:text-properties style:font-name="Arial" fo:font-size="12pt" style:font-size-asian="12pt" style:font-name-complex="Arial" style:font-size-complex="12pt"/>
    </style:style>
    <style:style style:name="T921_3" style:family="text">
      <style:text-properties style:font-name="Arial" fo:font-size="12pt" style:font-size-asian="12pt" style:font-name-complex="Arial" style:font-size-complex="12pt"/>
    </style:style>
    <style:style style:name="T921_4" style:family="text">
      <style:text-properties style:font-name="Arial" fo:font-size="12pt" style:font-size-asian="12pt" style:font-name-complex="Arial" style:font-size-complex="12pt"/>
    </style:style>
    <style:style style:name="T921_5" style:family="text">
      <style:text-properties style:font-name="Arial" fo:font-size="12pt" style:font-size-asian="12pt" style:font-name-complex="Arial" style:font-size-complex="12pt"/>
    </style:style>
    <style:style style:name="T921_6" style:family="text">
      <style:text-properties style:font-name="Arial" fo:font-size="12pt" style:font-size-asian="12pt" style:font-name-complex="Arial" style:font-size-complex="12pt"/>
    </style:style>
    <style:style style:name="T921_7" style:family="text">
      <style:text-properties style:font-name="Arial" fo:font-size="12pt" style:font-size-asian="12pt" style:font-name-complex="Arial" style:font-size-complex="12pt"/>
    </style:style>
    <style:style style:name="T921_8" style:family="text">
      <style:text-properties style:font-name="Arial" fo:font-size="12pt" style:font-size-asian="12pt" style:font-name-complex="Arial" style:font-size-complex="12pt"/>
    </style:style>
    <style:style style:name="T921_9" style:family="text">
      <style:text-properties style:font-name="Arial" fo:font-size="12pt" style:font-size-asian="12pt" style:font-name-complex="Arial" style:font-size-complex="12pt"/>
    </style:style>
    <style:style style:name="T921_10" style:family="text">
      <style:text-properties style:font-name="Arial" fo:font-size="12pt" style:font-size-asian="12pt" style:font-name-complex="Arial" style:font-size-complex="12pt"/>
    </style:style>
    <style:style style:name="T921_11" style:family="text">
      <style:text-properties style:font-name="Arial" fo:font-size="12pt" style:font-size-asian="12pt" style:font-name-complex="Arial" style:font-size-complex="12pt"/>
    </style:style>
    <style:style style:name="T921_12" style:family="text">
      <style:text-properties style:font-name="Arial" fo:font-size="12pt" style:font-size-asian="12pt" style:font-name-complex="Arial" style:font-size-complex="12pt"/>
    </style:style>
    <style:style style:name="T921_13" style:family="text">
      <style:text-properties style:font-name="Arial" fo:font-size="12pt" style:font-size-asian="12pt" style:font-name-complex="Arial" style:font-size-complex="12pt"/>
    </style:style>
    <style:style style:name="T921_14" style:family="text">
      <style:text-properties style:font-name="Arial" fo:font-size="12pt" style:font-size-asian="12pt" style:font-name-complex="Arial" style:font-size-complex="12pt"/>
    </style:style>
    <style:style style:name="T921_15" style:family="text">
      <style:text-properties style:font-name="Arial" fo:font-size="12pt" style:font-size-asian="12pt" style:font-name-complex="Arial" style:font-size-complex="12pt"/>
    </style:style>
    <style:style style:name="T921_16" style:family="text">
      <style:text-properties style:font-name="Arial" fo:font-size="12pt" style:font-size-asian="12pt" style:font-name-complex="Arial" style:font-size-complex="12pt"/>
    </style:style>
    <style:style style:name="T921_17" style:family="text">
      <style:text-properties style:font-name="Arial" fo:font-size="12pt" style:font-size-asian="12pt" style:font-name-complex="Arial" style:font-size-complex="12pt"/>
    </style:style>
    <style:style style:name="T921_18" style:family="text">
      <style:text-properties style:font-name="Arial" fo:font-size="12pt" style:font-size-asian="12pt" style:font-name-complex="Arial" style:font-size-complex="12pt"/>
    </style:style>
    <style:style style:name="P922" style:family="paragraph" style:parent-style-name="Normal">
      <style:text-properties style:font-name="Arial" fo:font-size="12pt" style:font-name-asian="Arial" style:font-size-asian="12pt" style:font-name-complex="Arial" style:font-size-complex="12pt"/>
    </style:style>
    <style:style style:name="Table34" style:family="table">
      <style:table-properties table:align="left" style:width="15.903cm" fo:margin-left="0cm"/>
    </style:style>
    <style:style style:name="Column116" style:family="table-column">
      <style:table-column-properties style:column-width="4.397cm"/>
    </style:style>
    <style:style style:name="Column117" style:family="table-column">
      <style:table-column-properties style:column-width="2.378cm"/>
    </style:style>
    <style:style style:name="Column118" style:family="table-column">
      <style:table-column-properties style:column-width="9.128cm"/>
    </style:style>
    <style:style style:name="Row159" style:family="table-row">
      <style:table-row-properties style:min-row-height="0.529cm"/>
    </style:style>
    <style:style style:name="Cell464" style:family="table-cell">
      <style:table-cell-properties fo:background-color="#dae8f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3" style:family="paragraph" style:parent-style-name="Normal">
      <style:paragraph-properties fo:line-height="100%" fo:margin-bottom="0cm"/>
    </style:style>
    <style:style style:name="T92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465" style:family="table-cell">
      <style:table-cell-properties fo:background-color="#dae8f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4" style:family="paragraph" style:parent-style-name="Normal">
      <style:paragraph-properties fo:line-height="100%" fo:margin-bottom="0cm"/>
    </style:style>
    <style:style style:name="T92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466" style:family="table-cell">
      <style:table-cell-properties fo:background-color="#dae8f8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5" style:family="paragraph" style:parent-style-name="Normal">
      <style:paragraph-properties fo:line-height="100%" fo:margin-bottom="0cm"/>
    </style:style>
    <style:style style:name="T925_1" style:family="text">
      <style:text-properties fo:color="#000000" style:font-name="Arial" fo:font-size="12pt" style:font-name-asian="游明朝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60" style:family="table-row">
      <style:table-row-properties style:min-row-height="0.529cm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6" style:family="paragraph" style:parent-style-name="Normal">
      <style:paragraph-properties fo:line-height="100%" fo:margin-bottom="0cm"/>
    </style:style>
    <style:style style:name="T92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7" style:family="paragraph" style:parent-style-name="Normal">
      <style:paragraph-properties fo:line-height="100%" fo:margin-bottom="0cm"/>
    </style:style>
    <style:style style:name="T92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8" style:family="paragraph" style:parent-style-name="Normal">
      <style:paragraph-properties fo:line-height="100%" fo:margin-bottom="0cm"/>
    </style:style>
    <style:style style:name="T928_1" style:family="text">
      <style:text-properties fo:color="#000000" style:font-name="Arial" fo:font-size="12pt" style:font-name-asian="游明朝" style:font-size-asian="12pt" style:font-name-complex="Arial" style:font-size-complex="12pt" fo:language="en" fo:language-asian="en" fo:language-complex="ar" fo:country="GB" fo:country-asian="US" fo:country-complex="SA"/>
    </style:style>
    <style:style style:name="T928_2" style:family="text">
      <style:text-properties fo:color="#000000" style:font-name="Arial" fo:font-size="12pt" style:font-name-asian="游明朝" style:font-size-asian="12pt" style:font-name-complex="Arial" style:font-size-complex="12pt" fo:language="en" fo:language-asian="en" fo:language-complex="ar" fo:country="GB" fo:country-asian="US" fo:country-complex="SA"/>
    </style:style>
    <style:style style:name="T928_3" style:family="text">
      <style:text-properties fo:color="#000000" style:font-name="Arial" fo:font-size="12pt" style:font-name-asian="游明朝" style:font-size-asian="12pt" style:font-name-complex="Arial" style:font-size-complex="12pt" fo:language="en" fo:language-asian="en" fo:language-complex="ar" fo:country="GB" fo:country-asian="US" fo:country-complex="SA"/>
    </style:style>
    <style:style style:name="T928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1" style:family="table-row">
      <style:table-row-properties style:min-row-height="0.529cm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9" style:family="paragraph" style:parent-style-name="Normal">
      <style:paragraph-properties fo:line-height="100%" fo:margin-bottom="0cm"/>
    </style:style>
    <style:style style:name="T92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0" style:family="paragraph" style:parent-style-name="Normal">
      <style:paragraph-properties fo:line-height="100%" fo:margin-bottom="0cm"/>
    </style:style>
    <style:style style:name="T93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0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1" style:family="paragraph" style:parent-style-name="Normal">
      <style:paragraph-properties fo:line-height="100%" fo:margin-bottom="0cm"/>
    </style:style>
    <style:style style:name="T93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2" style:family="table-row">
      <style:table-row-properties style:min-row-height="0.529cm"/>
    </style:style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2" style:family="paragraph" style:parent-style-name="Normal">
      <style:paragraph-properties fo:line-height="100%" fo:margin-bottom="0cm"/>
    </style:style>
    <style:style style:name="T93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3" style:family="paragraph" style:parent-style-name="Normal">
      <style:paragraph-properties fo:line-height="100%" fo:margin-bottom="0cm"/>
    </style:style>
    <style:style style:name="T93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4" style:family="paragraph" style:parent-style-name="Normal">
      <style:paragraph-properties fo:line-height="100%" fo:margin-bottom="0cm"/>
    </style:style>
    <style:style style:name="T93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4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3" style:family="table-row">
      <style:table-row-properties style:min-row-height="0.529cm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5" style:family="paragraph" style:parent-style-name="Normal">
      <style:paragraph-properties fo:line-height="100%" fo:margin-bottom="0cm"/>
    </style:style>
    <style:style style:name="T93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6" style:family="paragraph" style:parent-style-name="Normal">
      <style:paragraph-properties fo:line-height="100%" fo:margin-bottom="0cm"/>
    </style:style>
    <style:style style:name="T93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7" style:family="paragraph" style:parent-style-name="Normal">
      <style:paragraph-properties fo:line-height="100%" fo:margin-bottom="0cm"/>
    </style:style>
    <style:style style:name="T93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7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7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7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7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7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7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37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4" style:family="table-row">
      <style:table-row-properties style:min-row-height="0.529cm"/>
    </style:style>
    <style:style style:name="Cell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8" style:family="paragraph" style:parent-style-name="Normal">
      <style:paragraph-properties fo:line-height="100%" fo:margin-bottom="0cm"/>
    </style:style>
    <style:style style:name="T93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9" style:family="paragraph" style:parent-style-name="Normal">
      <style:paragraph-properties fo:line-height="100%" fo:margin-bottom="0cm"/>
    </style:style>
    <style:style style:name="T93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0" style:family="paragraph" style:parent-style-name="Normal">
      <style:paragraph-properties fo:line-height="100%" fo:margin-bottom="0cm"/>
    </style:style>
    <style:style style:name="T94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9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10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0_1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5" style:family="table-row">
      <style:table-row-properties style:min-row-height="0.529cm"/>
    </style:style>
    <style:style style:name="Cell4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1" style:family="paragraph" style:parent-style-name="Normal">
      <style:paragraph-properties fo:line-height="100%" fo:margin-bottom="0cm"/>
    </style:style>
    <style:style style:name="T94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2" style:family="paragraph" style:parent-style-name="Normal">
      <style:paragraph-properties fo:line-height="100%" fo:margin-bottom="0cm"/>
    </style:style>
    <style:style style:name="T94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3" style:family="paragraph" style:parent-style-name="Normal">
      <style:paragraph-properties fo:line-height="100%" fo:margin-bottom="0cm"/>
    </style:style>
    <style:style style:name="T94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3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3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3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3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3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3_8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6" style:family="table-row">
      <style:table-row-properties style:min-row-height="0.529cm"/>
    </style:style>
    <style:style style:name="Cell4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4" style:family="paragraph" style:parent-style-name="Normal">
      <style:paragraph-properties fo:line-height="100%" fo:margin-bottom="0cm"/>
    </style:style>
    <style:style style:name="T94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5" style:family="paragraph" style:parent-style-name="Normal">
      <style:paragraph-properties fo:line-height="100%" fo:margin-bottom="0cm"/>
    </style:style>
    <style:style style:name="T94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6" style:family="paragraph" style:parent-style-name="Normal">
      <style:paragraph-properties fo:line-height="100%" fo:margin-bottom="0cm"/>
    </style:style>
    <style:style style:name="T94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6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6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6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6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6_6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46_7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7" style:family="table-row">
      <style:table-row-properties style:min-row-height="0.529cm"/>
    </style:style>
    <style:style style:name="Cell4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7" style:family="paragraph" style:parent-style-name="Normal">
      <style:paragraph-properties fo:line-height="100%" fo:margin-bottom="0cm"/>
    </style:style>
    <style:style style:name="T94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8" style:family="paragraph" style:parent-style-name="Normal">
      <style:paragraph-properties fo:line-height="100%" fo:margin-bottom="0cm"/>
    </style:style>
    <style:style style:name="T94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9" style:family="paragraph" style:parent-style-name="Normal">
      <style:paragraph-properties fo:line-height="100%" fo:margin-bottom="0cm"/>
    </style:style>
    <style:style style:name="T94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8" style:family="table-row">
      <style:table-row-properties style:min-row-height="0.529cm"/>
    </style:style>
    <style:style style:name="Cell4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0" style:family="paragraph" style:parent-style-name="Normal">
      <style:paragraph-properties fo:line-height="100%" fo:margin-bottom="0cm"/>
    </style:style>
    <style:style style:name="T95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1" style:family="paragraph" style:parent-style-name="Normal">
      <style:paragraph-properties fo:line-height="100%" fo:margin-bottom="0cm"/>
    </style:style>
    <style:style style:name="T95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2" style:family="paragraph" style:parent-style-name="Normal">
      <style:paragraph-properties fo:line-height="100%" fo:margin-bottom="0cm"/>
    </style:style>
    <style:style style:name="T95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69" style:family="table-row">
      <style:table-row-properties style:min-row-height="0.529cm"/>
    </style:style>
    <style:style style:name="Cell4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3" style:family="paragraph" style:parent-style-name="Normal">
      <style:paragraph-properties fo:line-height="100%" fo:margin-bottom="0cm"/>
    </style:style>
    <style:style style:name="T95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4" style:family="paragraph" style:parent-style-name="Normal">
      <style:paragraph-properties fo:line-height="100%" fo:margin-bottom="0cm"/>
    </style:style>
    <style:style style:name="T95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54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4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5" style:family="paragraph" style:parent-style-name="Normal">
      <style:paragraph-properties fo:line-height="100%" fo:margin-bottom="0cm"/>
    </style:style>
    <style:style style:name="T95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70" style:family="table-row">
      <style:table-row-properties style:min-row-height="0.529cm"/>
    </style:style>
    <style:style style:name="Cell4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6" style:family="paragraph" style:parent-style-name="Normal">
      <style:paragraph-properties fo:line-height="100%" fo:margin-bottom="0cm"/>
    </style:style>
    <style:style style:name="T95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7" style:family="paragraph" style:parent-style-name="Normal">
      <style:paragraph-properties fo:line-height="100%" fo:margin-bottom="0cm"/>
    </style:style>
    <style:style style:name="T95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4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8" style:family="paragraph" style:parent-style-name="Normal">
      <style:paragraph-properties fo:line-height="100%" fo:margin-bottom="0cm"/>
    </style:style>
    <style:style style:name="T95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71" style:family="table-row">
      <style:table-row-properties style:min-row-height="0.529cm"/>
    </style:style>
    <style:style style:name="Cell5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9" style:family="paragraph" style:parent-style-name="Normal">
      <style:paragraph-properties fo:line-height="100%" fo:margin-bottom="0cm"/>
    </style:style>
    <style:style style:name="T95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0" style:family="paragraph" style:parent-style-name="Normal">
      <style:paragraph-properties fo:line-height="100%" fo:margin-bottom="0cm"/>
    </style:style>
    <style:style style:name="T96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1" style:family="paragraph" style:parent-style-name="Normal">
      <style:paragraph-properties fo:line-height="100%" fo:margin-bottom="0cm"/>
    </style:style>
    <style:style style:name="T96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72" style:family="table-row">
      <style:table-row-properties style:min-row-height="0.529cm"/>
    </style:style>
    <style:style style:name="Cell5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2" style:family="paragraph" style:parent-style-name="Normal">
      <style:paragraph-properties fo:line-height="100%" fo:margin-bottom="0cm"/>
    </style:style>
    <style:style style:name="T96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3" style:family="paragraph" style:parent-style-name="Normal">
      <style:paragraph-properties fo:line-height="100%" fo:margin-bottom="0cm"/>
    </style:style>
    <style:style style:name="T96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4" style:family="paragraph" style:parent-style-name="Normal">
      <style:paragraph-properties fo:line-height="100%" fo:margin-bottom="0cm"/>
    </style:style>
    <style:style style:name="T964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64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64_3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64_4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64_5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73" style:family="table-row">
      <style:table-row-properties style:min-row-height="0.529cm"/>
    </style:style>
    <style:style style:name="Cell5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5" style:family="paragraph" style:parent-style-name="Normal">
      <style:paragraph-properties fo:line-height="100%" fo:margin-bottom="0cm"/>
    </style:style>
    <style:style style:name="T965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6" style:family="paragraph" style:parent-style-name="Normal">
      <style:paragraph-properties fo:line-height="100%" fo:margin-bottom="0cm"/>
    </style:style>
    <style:style style:name="T966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7" style:family="paragraph" style:parent-style-name="Normal">
      <style:paragraph-properties fo:line-height="100%" fo:margin-bottom="0cm"/>
    </style:style>
    <style:style style:name="T967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74" style:family="table-row">
      <style:table-row-properties style:min-row-height="0.529cm"/>
    </style:style>
    <style:style style:name="Cell5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8" style:family="paragraph" style:parent-style-name="Normal">
      <style:paragraph-properties fo:line-height="100%" fo:margin-bottom="0cm"/>
    </style:style>
    <style:style style:name="T968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9" style:family="paragraph" style:parent-style-name="Normal">
      <style:paragraph-properties fo:line-height="100%" fo:margin-bottom="0cm"/>
    </style:style>
    <style:style style:name="T969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0" style:family="paragraph" style:parent-style-name="Normal">
      <style:paragraph-properties fo:line-height="100%" fo:margin-bottom="0cm"/>
    </style:style>
    <style:style style:name="T970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Row175" style:family="table-row">
      <style:table-row-properties style:min-row-height="0.529cm"/>
    </style:style>
    <style:style style:name="Cell5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1" style:family="paragraph" style:parent-style-name="Normal">
      <style:paragraph-properties fo:line-height="100%" fo:margin-bottom="0cm"/>
    </style:style>
    <style:style style:name="T971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2" style:family="paragraph" style:parent-style-name="Normal">
      <style:paragraph-properties fo:line-height="100%" fo:margin-bottom="0cm"/>
    </style:style>
    <style:style style:name="T972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Cell5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3" style:family="paragraph" style:parent-style-name="Normal">
      <style:paragraph-properties fo:line-height="100%" fo:margin-bottom="0cm"/>
    </style:style>
    <style:style style:name="T973_1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973_2" style:family="text">
      <style:text-properties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974" style:family="paragraph" style:parent-style-name="Normal">
      <style:paragraph-properties fo:margin-top="0.423cm"/>
    </style:style>
    <style:style style:name="T974_1" style:family="text">
      <style:text-properties style:font-name="Arial" fo:font-size="12pt" style:font-name-asian="Arial" style:font-size-asian="12pt" style:font-name-complex="Arial" style:font-size-complex="12pt" fo:font-weight="bold" style:font-weight-asian="bold"/>
    </style:style>
    <style:style style:name="T974_2" style:family="text">
      <style:text-properties style:font-name="Arial" fo:font-size="12pt" style:font-name-asian="Arial" style:font-size-asian="12pt" style:font-name-complex="Arial" style:font-size-complex="12pt"/>
    </style:style>
    <style:style style:name="P975" style:family="paragraph" style:parent-style-name="List_20_Paragraph">
      <style:paragraph-properties fo:margin-top="0.423cm"/>
      <style:text-properties style:font-name="Arial" fo:font-size="12pt" style:font-name-asian="Arial" style:font-size-asian="12pt" style:font-name-complex="Arial" style:font-size-complex="12pt"/>
    </style:style>
    <style:style style:name="T975_1" style:family="text">
      <style:text-properties style:font-name="Arial" fo:font-size="12pt" style:font-name-asian="Arial" style:font-size-asian="12pt" style:font-name-complex="Arial" style:font-size-complex="12pt"/>
    </style:style>
    <style:style style:name="T975_2" style:family="text">
      <style:text-properties style:font-name="Arial" fo:font-size="12pt" style:font-name-asian="Arial" style:font-size-asian="12pt" style:font-name-complex="Arial" style:font-size-complex="12pt"/>
    </style:style>
    <style:style style:name="T975_3" style:family="text">
      <style:text-properties style:font-name="Arial" fo:font-size="12pt" style:font-name-asian="Arial" style:font-size-asian="12pt" style:font-name-complex="Arial" style:font-size-complex="12pt"/>
    </style:style>
    <style:style style:name="T975_4" style:family="text">
      <style:text-properties style:font-name="Arial" fo:font-size="12pt" style:font-name-asian="Arial" style:font-size-asian="12pt" style:font-name-complex="Arial" style:font-size-complex="12pt"/>
    </style:style>
    <style:style style:name="T975_5" style:family="text">
      <style:text-properties style:font-name="Arial" fo:font-size="12pt" style:font-name-asian="Arial" style:font-size-asian="12pt" style:font-name-complex="Arial" style:font-size-complex="12pt"/>
    </style:style>
    <style:style style:name="T975_6" style:family="text">
      <style:text-properties style:font-name="Arial" fo:font-size="12pt" style:font-name-asian="Arial" style:font-size-asian="12pt" style:font-name-complex="Arial" style:font-size-complex="12pt"/>
    </style:style>
    <style:style style:name="T975_7" style:family="text">
      <style:text-properties style:font-name="Arial" fo:font-size="12pt" style:font-name-asian="Arial" style:font-size-asian="12pt" style:font-name-complex="Arial" style:font-size-complex="12pt"/>
    </style:style>
    <style:style style:name="T975_8" style:family="text">
      <style:text-properties style:font-name="Arial" fo:font-size="12pt" style:font-name-asian="Arial" style:font-size-asian="12pt" style:font-name-complex="Arial" style:font-size-complex="12pt"/>
    </style:style>
    <style:style style:name="T975_9" style:family="text">
      <style:text-properties style:font-name="Arial" fo:font-size="12pt" style:font-name-asian="Arial" style:font-size-asian="12pt" style:font-name-complex="Arial" style:font-size-complex="12pt"/>
    </style:style>
    <style:style style:name="T975_10" style:family="text">
      <style:text-properties style:font-name="Arial" fo:font-size="12pt" style:font-name-asian="Arial" style:font-size-asian="12pt" style:font-name-complex="Arial" style:font-size-complex="12pt"/>
    </style:style>
    <style:style style:name="T975_11" style:family="text">
      <style:text-properties style:font-name="Arial" fo:font-size="12pt" style:font-name-asian="Arial" style:font-size-asian="12pt" style:font-name-complex="Arial" style:font-size-complex="12pt"/>
    </style:style>
    <style:style style:name="T975_12" style:family="text">
      <style:text-properties style:font-name="Arial" fo:font-size="12pt" style:font-name-asian="Arial" style:font-size-asian="12pt" style:font-name-complex="Arial" style:font-size-complex="12pt"/>
    </style:style>
    <style:style style:name="T975_13" style:family="text">
      <style:text-properties style:font-name="Arial" fo:font-size="12pt" style:font-name-asian="Arial" style:font-size-asian="12pt" style:font-name-complex="Arial" style:font-size-complex="12pt"/>
    </style:style>
    <style:style style:name="T975_14" style:family="text">
      <style:text-properties style:font-name="Arial" fo:font-size="12pt" style:font-name-asian="Arial" style:font-size-asian="12pt" style:font-name-complex="Arial" style:font-size-complex="12pt"/>
    </style:style>
    <style:style style:name="T975_15" style:family="text">
      <style:text-properties style:font-name="Arial" fo:font-size="12pt" style:font-name-asian="Arial" style:font-size-asian="12pt" style:font-name-complex="Arial" style:font-size-complex="12pt"/>
    </style:style>
    <style:style style:name="T975_16" style:family="text">
      <style:text-properties style:font-name="Arial" fo:font-size="12pt" style:font-name-asian="Arial" style:font-size-asian="12pt" style:font-name-complex="Arial" style:font-size-complex="12pt"/>
    </style:style>
    <style:style style:name="T975_17" style:family="text">
      <style:text-properties style:font-name="Arial" fo:font-size="12pt" style:font-name-asian="Arial" style:font-size-asian="12pt" style:font-name-complex="Arial" style:font-size-complex="12pt"/>
    </style:style>
    <style:style style:name="T975_18" style:family="text">
      <style:text-properties style:font-name="Arial" fo:font-size="12pt" style:font-name-asian="Arial" style:font-size-asian="12pt" style:font-name-complex="Arial" style:font-size-complex="12pt"/>
    </style:style>
    <style:style style:name="T975_19" style:family="text">
      <style:text-properties style:font-name="Arial" fo:font-size="12pt" style:font-name-asian="Arial" style:font-size-asian="12pt" style:font-name-complex="Arial" style:font-size-complex="12pt"/>
    </style:style>
    <style:style style:name="T975_20" style:family="text">
      <style:text-properties style:font-name="Arial" fo:font-size="12pt" style:font-name-asian="Arial" style:font-size-asian="12pt" style:font-name-complex="Arial" style:font-size-complex="12pt"/>
    </style:style>
    <style:style style:name="P976" style:family="paragraph" style:parent-style-name="Normal">
      <style:paragraph-properties fo:margin-top="0.423cm"/>
    </style:style>
    <style:style style:name="T976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P977" style:family="paragraph" style:parent-style-name="Normal">
      <style:paragraph-properties fo:margin-top="0.423cm"/>
    </style:style>
    <style:style style:name="T977_1" style:family="text">
      <style:text-properties style:font-name="Arial" fo:font-size="12pt" style:font-name-asian="Arial" style:font-size-asian="12pt" style:font-name-complex="Arial" style:font-size-complex="12pt"/>
    </style:style>
    <style:style style:name="T977_2" style:family="text">
      <style:text-properties style:font-name="Arial" fo:font-size="12pt" style:font-name-asian="Arial" style:font-size-asian="12pt" style:font-name-complex="Arial" style:font-size-complex="12pt"/>
    </style:style>
    <style:style style:name="P978" style:family="paragraph" style:parent-style-name="List_20_Paragraph">
      <style:paragraph-properties fo:margin-top="0.423cm"/>
      <style:text-properties style:font-name="Arial" fo:font-size="12pt" style:font-name-asian="Arial" style:font-size-asian="12pt" style:font-name-complex="Arial" style:font-size-complex="12pt"/>
    </style:style>
    <style:style style:name="T978_1" style:family="text">
      <style:text-properties style:font-name="Arial" fo:font-size="12pt" style:font-name-asian="Arial" style:font-size-asian="12pt" style:font-name-complex="Arial" style:font-size-complex="12pt"/>
    </style:style>
    <style:style style:name="T978_2" style:family="text">
      <style:text-properties style:font-name="Arial" fo:font-size="12pt" style:font-name-asian="Arial" style:font-size-asian="12pt" style:font-name-complex="Arial" style:font-size-complex="12pt"/>
    </style:style>
    <style:style style:name="T978_3" style:family="text">
      <style:text-properties style:font-name="Arial" fo:font-size="12pt" style:font-name-asian="Arial" style:font-size-asian="12pt" style:font-name-complex="Arial" style:font-size-complex="12pt"/>
    </style:style>
    <style:style style:name="T978_4" style:family="text">
      <style:text-properties style:font-name="Arial" fo:font-size="12pt" style:font-name-asian="Arial" style:font-size-asian="12pt" style:font-name-complex="Arial" style:font-size-complex="12pt"/>
    </style:style>
    <style:style style:name="T978_5" style:family="text">
      <style:text-properties style:font-name="Arial" fo:font-size="12pt" style:font-name-asian="Arial" style:font-size-asian="12pt" style:font-name-complex="Arial" style:font-size-complex="12pt"/>
    </style:style>
    <style:style style:name="T978_6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78_7" style:family="text">
      <style:text-properties style:font-name="Arial" fo:font-size="12pt" style:font-name-asian="Arial" style:font-size-asian="12pt" style:font-name-complex="Arial" style:font-size-complex="12pt"/>
    </style:style>
    <style:style style:name="T978_8" style:family="text">
      <style:text-properties style:font-name="Arial" fo:font-size="12pt" style:font-name-asian="Arial" style:font-size-asian="12pt" style:font-name-complex="Arial" style:font-size-complex="12pt"/>
    </style:style>
    <style:style style:name="T978_9" style:family="text">
      <style:text-properties style:font-name="Arial" fo:font-size="12pt" style:font-name-asian="Arial" style:font-size-asian="12pt" style:font-name-complex="Arial" style:font-size-complex="12pt"/>
    </style:style>
    <style:style style:name="T978_10" style:family="text">
      <style:text-properties style:font-name="Arial" fo:font-size="12pt" style:font-name-asian="Arial" style:font-size-asian="12pt" style:font-name-complex="Arial" style:font-size-complex="12pt"/>
    </style:style>
    <style:style style:name="T978_11" style:family="text">
      <style:text-properties style:font-name="Arial" fo:font-size="12pt" style:font-name-asian="Arial" style:font-size-asian="12pt" style:font-name-complex="Arial" style:font-size-complex="12pt"/>
    </style:style>
    <style:style style:name="T978_12" style:family="text">
      <style:text-properties style:font-name="Arial" fo:font-size="12pt" style:font-name-asian="Arial" style:font-size-asian="12pt" style:font-name-complex="Arial" style:font-size-complex="12pt"/>
    </style:style>
    <style:style style:name="T978_13" style:family="text">
      <style:text-properties style:font-name="Arial" fo:font-size="12pt" style:font-name-asian="Arial" style:font-size-asian="12pt" style:font-name-complex="Arial" style:font-size-complex="12pt"/>
    </style:style>
    <style:style style:name="T978_14" style:family="text">
      <style:text-properties style:font-name="Arial" fo:font-size="12pt" style:font-name-asian="Arial" style:font-size-asian="12pt" style:font-name-complex="Arial" style:font-size-complex="12pt"/>
    </style:style>
    <style:style style:name="P979" style:family="paragraph" style:parent-style-name="List_20_Paragraph">
      <style:paragraph-properties fo:margin-top="0.423cm"/>
      <style:text-properties style:font-name="Arial" fo:font-size="12pt" style:font-name-asian="Arial" style:font-size-asian="12pt" style:font-name-complex="Arial" style:font-size-complex="12pt"/>
    </style:style>
    <style:style style:name="T979_1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79_2" style:family="text">
      <style:text-properties style:font-name="Arial" fo:font-size="12pt" style:font-name-asian="Arial" style:font-size-asian="12pt" style:font-name-complex="Arial" style:font-size-complex="12pt"/>
    </style:style>
    <style:style style:name="T979_3" style:family="text">
      <style:text-properties style:font-name="Arial" fo:font-size="12pt" style:font-name-asian="Arial" style:font-size-asian="12pt" style:font-name-complex="Arial" style:font-size-complex="12pt"/>
    </style:style>
    <style:style style:name="T979_4" style:family="text">
      <style:text-properties style:font-name="Arial" fo:font-size="12pt" style:font-name-asian="Arial" style:font-size-asian="12pt" style:font-name-complex="Arial" style:font-size-complex="12pt"/>
    </style:style>
    <style:style style:name="T979_5" style:family="text">
      <style:text-properties style:font-name="Arial" fo:font-size="12pt" style:font-name-asian="Arial" style:font-size-asian="12pt" style:font-name-complex="Arial" style:font-size-complex="12pt"/>
    </style:style>
    <style:style style:name="T979_6" style:family="text">
      <style:text-properties style:font-name="Arial" fo:font-size="12pt" style:font-name-asian="Arial" style:font-size-asian="12pt" style:font-name-complex="Arial" style:font-size-complex="12pt"/>
    </style:style>
    <style:style style:name="T979_7" style:family="text">
      <style:text-properties style:font-name="Arial" fo:font-size="12pt" style:font-name-asian="Arial" style:font-size-asian="12pt" style:font-name-complex="Arial" style:font-size-complex="12pt"/>
    </style:style>
    <style:style style:name="T979_8" style:family="text">
      <style:text-properties style:font-name="Arial" fo:font-size="12pt" style:font-name-asian="Arial" style:font-size-asian="12pt" style:font-name-complex="Arial" style:font-size-complex="12pt"/>
    </style:style>
    <style:style style:name="T979_9" style:family="text">
      <style:text-properties style:font-name="Arial" fo:font-size="12pt" style:font-name-asian="Arial" style:font-size-asian="12pt" style:font-name-complex="Arial" style:font-size-complex="12pt"/>
    </style:style>
    <style:style style:name="T979_10" style:family="text">
      <style:text-properties style:font-name="Arial" fo:font-size="12pt" style:font-name-asian="Arial" style:font-size-asian="12pt" style:font-name-complex="Arial" style:font-size-complex="12pt"/>
    </style:style>
    <style:style style:name="T979_11" style:family="text">
      <style:text-properties style:font-name="Arial" fo:font-size="12pt" style:font-name-asian="Arial" style:font-size-asian="12pt" style:font-name-complex="Arial" style:font-size-complex="12pt"/>
    </style:style>
    <style:style style:name="P980" style:family="paragraph" style:parent-style-name="List_20_Paragraph">
      <style:paragraph-properties fo:margin-top="0.423cm"/>
      <style:text-properties style:font-name="Arial" fo:font-size="12pt" style:font-name-asian="Arial" style:font-size-asian="12pt" style:font-name-complex="Arial" style:font-size-complex="12pt"/>
    </style:style>
    <style:style style:name="T980_1" style:family="text">
      <style:text-properties style:font-name="Arial" fo:font-size="12pt" style:font-name-asian="Arial" style:font-size-asian="12pt" style:font-name-complex="Arial" style:font-size-complex="12pt"/>
    </style:style>
    <style:style style:name="T980_2" style:family="text">
      <style:text-properties style:font-name="Arial" fo:font-size="12pt" style:font-name-asian="Arial" style:font-size-asian="12pt" style:font-name-complex="Arial" style:font-size-complex="12pt"/>
    </style:style>
    <style:style style:name="T980_3" style:family="text">
      <style:text-properties style:font-name="Arial" fo:font-size="12pt" style:font-name-asian="Arial" style:font-size-asian="12pt" style:font-name-complex="Arial" style:font-size-complex="12pt"/>
    </style:style>
    <style:style style:name="T980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80_5" style:family="text">
      <style:text-properties style:font-name="Arial" fo:font-size="12pt" style:font-name-asian="Arial" style:font-size-asian="12pt" style:font-name-complex="Arial" style:font-size-complex="12pt"/>
    </style:style>
    <style:style style:name="T980_6" style:family="text">
      <style:text-properties style:font-name="Arial" fo:font-size="12pt" style:font-name-asian="Arial" style:font-size-asian="12pt" style:font-name-complex="Arial" style:font-size-complex="12pt"/>
    </style:style>
    <style:style style:name="T980_7" style:family="text">
      <style:text-properties style:font-name="Arial" fo:font-size="12pt" style:font-name-asian="Arial" style:font-size-asian="12pt" style:font-name-complex="Arial" style:font-size-complex="12pt"/>
    </style:style>
    <style:style style:name="T980_8" style:family="text">
      <style:text-properties style:font-name="Arial" fo:font-size="12pt" style:font-name-asian="Arial" style:font-size-asian="12pt" style:font-name-complex="Arial" style:font-size-complex="12pt"/>
    </style:style>
    <style:style style:name="T980_9" style:family="text">
      <style:text-properties style:font-name="Arial" fo:font-size="12pt" style:font-name-asian="Arial" style:font-size-asian="12pt" style:font-name-complex="Arial" style:font-size-complex="12pt"/>
    </style:style>
    <style:style style:name="T980_10" style:family="text">
      <style:text-properties style:font-name="Arial" fo:font-size="12pt" style:font-name-asian="Arial" style:font-size-asian="12pt" style:font-name-complex="Arial" style:font-size-complex="12pt"/>
    </style:style>
    <style:style style:name="T980_11" style:family="text">
      <style:text-properties style:font-name="Arial" fo:font-size="12pt" style:font-name-asian="Arial" style:font-size-asian="12pt" style:font-name-complex="Arial" style:font-size-complex="12pt"/>
    </style:style>
    <style:style style:name="P981" style:family="paragraph" style:parent-style-name="List_20_Paragraph">
      <style:paragraph-properties fo:margin-top="0.423cm" fo:margin-bottom="0.423cm"/>
      <style:text-properties style:font-name="Arial" fo:font-size="12pt" style:font-name-asian="Arial" style:font-size-asian="12pt" style:font-name-complex="Arial" style:font-size-complex="12pt"/>
    </style:style>
    <style:style style:name="T981_1" style:family="text">
      <style:text-properties style:font-name="Arial" fo:font-size="12pt" style:font-name-asian="Arial" style:font-size-asian="12pt" style:font-name-complex="Arial" style:font-size-complex="12pt"/>
    </style:style>
    <style:style style:name="T981_2" style:family="text">
      <style:text-properties style:font-name="Arial" fo:font-size="12pt" style:font-name-asian="Arial" style:font-size-asian="12pt" style:font-name-complex="Arial" style:font-size-complex="12pt"/>
    </style:style>
    <style:style style:name="T981_3" style:family="text">
      <style:text-properties style:font-name="Arial" fo:font-size="12pt" style:font-name-asian="Arial" style:font-size-asian="12pt" style:font-name-complex="Arial" style:font-size-complex="12pt"/>
    </style:style>
    <style:style style:name="T981_4" style:family="text">
      <style:text-properties style:font-name="Arial" fo:font-size="12pt" style:font-name-asian="Arial" style:font-size-asian="12pt" style:font-name-complex="Arial" style:font-size-complex="12pt" fo:font-weight="bold" style:font-weight-asian="bold" style:font-weight-complex="bold"/>
    </style:style>
    <style:style style:name="T981_5" style:family="text">
      <style:text-properties style:font-name="Arial" fo:font-size="12pt" style:font-name-asian="Arial" style:font-size-asian="12pt" style:font-name-complex="Arial" style:font-size-complex="12pt"/>
    </style:style>
    <style:style style:name="T981_6" style:family="text">
      <style:text-properties style:font-name="Arial" fo:font-size="12pt" style:font-name-asian="Arial" style:font-size-asian="12pt" style:font-name-complex="Arial" style:font-size-complex="12pt"/>
    </style:style>
    <style:style style:name="T981_7" style:family="text">
      <style:text-properties style:font-name="Arial" fo:font-size="12pt" style:font-name-asian="Arial" style:font-size-asian="12pt" style:font-name-complex="Arial" style:font-size-complex="12pt"/>
    </style:style>
    <style:style style:name="T981_8" style:family="text">
      <style:text-properties style:font-name="Arial" fo:font-size="12pt" style:font-name-asian="Arial" style:font-size-asian="12pt" style:font-name-complex="Arial" style:font-size-complex="12pt"/>
    </style:style>
    <style:style style:name="T981_9" style:family="text">
      <style:text-properties style:font-name="Arial" fo:font-size="12pt" style:font-name-asian="Arial" style:font-size-asian="12pt" style:font-name-complex="Arial" style:font-size-complex="12pt"/>
    </style:style>
    <style:style style:name="T981_10" style:family="text">
      <style:text-properties style:font-name="Arial" fo:font-size="12pt" style:font-name-asian="Arial" style:font-size-asian="12pt" style:font-name-complex="Arial" style:font-size-complex="12pt"/>
    </style:style>
    <style:style style:name="T981_11" style:family="text">
      <style:text-properties style:font-name="Arial" fo:font-size="12pt" style:font-name-asian="Arial" style:font-size-asian="12pt" style:font-name-complex="Arial" style:font-size-complex="12pt"/>
    </style:style>
    <style:style style:name="T981_12" style:family="text">
      <style:text-properties style:font-name="Arial" fo:font-size="12pt" style:font-name-asian="Arial" style:font-size-asian="12pt" style:font-name-complex="Arial" style:font-size-complex="12pt"/>
    </style:style>
    <style:style style:name="T981_13" style:family="text">
      <style:text-properties style:font-name="Arial" fo:font-size="12pt" style:font-name-asian="Arial" style:font-size-asian="12pt" style:font-name-complex="Arial" style:font-size-complex="12pt"/>
    </style:style>
    <style:style style:name="T981_14" style:family="text">
      <style:text-properties style:font-name="Arial" fo:font-size="12pt" style:font-name-asian="Arial" style:font-size-asian="12pt" style:font-name-complex="Arial" style:font-size-complex="12pt"/>
    </style:style>
    <style:style style:name="T981_15" style:family="text">
      <style:text-properties style:font-name="Arial" fo:font-size="12pt" style:font-name-asian="Arial" style:font-size-asian="12pt" style:font-name-complex="Arial" style:font-size-complex="12pt"/>
    </style:style>
    <style:style style:name="T981_16" style:family="text">
      <style:text-properties style:font-name="Arial" fo:font-size="12pt" style:font-name-asian="Arial" style:font-size-asian="12pt" style:font-name-complex="Arial" style:font-size-complex="12pt"/>
    </style:style>
    <style:style style:name="T981_17" style:family="text">
      <style:text-properties style:font-name="Arial" fo:font-size="12pt" style:font-name-asian="Arial" style:font-size-asian="12pt" style:font-name-complex="Arial" style:font-size-complex="12pt"/>
    </style:style>
    <style:style style:name="T981_18" style:family="text">
      <style:text-properties style:font-name="Arial" fo:font-size="12pt" style:font-name-asian="Arial" style:font-size-asian="12pt" style:font-name-complex="Arial" style:font-size-complex="12pt"/>
    </style:style>
    <style:style style:name="T981_19" style:family="text">
      <style:text-properties style:font-name="Arial" fo:font-size="12pt" style:font-name-asian="Arial" style:font-size-asian="12pt" style:font-name-complex="Arial" style:font-size-complex="12pt"/>
    </style:style>
    <style:style style:name="T981_20" style:family="text">
      <style:text-properties style:font-name="Arial" fo:font-size="12pt" style:font-name-asian="Arial" style:font-size-asian="12pt" style:font-name-complex="Arial" style:font-size-complex="12pt"/>
    </style:style>
    <style:style style:name="T981_21" style:family="text">
      <style:text-properties style:font-name="Arial" fo:font-size="12pt" style:font-name-asian="Arial" style:font-size-asian="12pt" style:font-name-complex="Arial" style:font-size-complex="12pt"/>
    </style:style>
    <style:style style:name="T981_22" style:family="text">
      <style:text-properties style:font-name="Arial" fo:font-size="12pt" style:font-name-asian="Arial" style:font-size-asian="12pt" style:font-name-complex="Arial" style:font-size-complex="12pt"/>
    </style:style>
    <style:style style:name="T981_23" style:family="text">
      <style:text-properties style:font-name="Arial" fo:font-size="12pt" style:font-name-asian="Arial" style:font-size-asian="12pt" style:font-name-complex="Arial" style:font-size-complex="12pt"/>
    </style:style>
    <style:style style:name="T981_24" style:family="text">
      <style:text-properties style:font-name="Arial" fo:font-size="12pt" style:font-name-asian="Arial" style:font-size-asian="12pt" style:font-name-complex="Arial" style:font-size-complex="12pt"/>
    </style:style>
    <style:style style:name="T981_25" style:family="text">
      <style:text-properties style:font-name="Arial" fo:font-size="12pt" style:font-name-asian="Arial" style:font-size-asian="12pt" style:font-name-complex="Arial" style:font-size-complex="12pt"/>
    </style:style>
    <style:style style:name="T981_26" style:family="text">
      <style:text-properties style:font-name="Arial" fo:font-size="12pt" style:font-name-asian="Arial" style:font-size-asian="12pt" style:font-name-complex="Arial" style:font-size-complex="12pt"/>
    </style:style>
    <style:style style:name="T981_27" style:family="text">
      <style:text-properties style:font-name="Arial" fo:font-size="12pt" style:font-name-asian="Arial" style:font-size-asian="12pt" style:font-name-complex="Arial" style:font-size-complex="12pt"/>
    </style:style>
    <style:style style:name="T981_28" style:family="text">
      <style:text-properties style:font-name="Arial" fo:font-size="12pt" style:font-name-asian="Arial" style:font-size-asian="12pt" style:font-name-complex="Arial" style:font-size-complex="12pt"/>
    </style:style>
    <style:style style:name="T981_29" style:family="text">
      <style:text-properties style:font-name="Arial" fo:font-size="12pt" style:font-name-asian="Arial" style:font-size-asian="12pt" style:font-name-complex="Arial" style:font-size-complex="12pt"/>
    </style:style>
    <style:style style:name="T981_30" style:family="text">
      <style:text-properties style:font-name="Arial" fo:font-size="12pt" style:font-name-asian="Arial" style:font-size-asian="12pt" style:font-name-complex="Arial" style:font-size-complex="12pt"/>
    </style:style>
    <style:style style:name="T981_31" style:family="text">
      <style:text-properties style:font-name="Arial" fo:font-size="12pt" style:font-name-asian="Arial" style:font-size-asian="12pt" style:font-name-complex="Arial" style:font-size-complex="12pt"/>
    </style:style>
    <style:style style:name="T981_32" style:family="text">
      <style:text-properties style:font-name="Arial" fo:font-size="12pt" style:font-name-asian="Arial" style:font-size-asian="12pt" style:font-name-complex="Arial" style:font-size-complex="12pt"/>
    </style:style>
    <style:style style:name="T981_33" style:family="text">
      <style:text-properties style:font-name="Arial" fo:font-size="12pt" style:font-name-asian="Arial" style:font-size-asian="12pt" style:font-name-complex="Arial" style:font-size-complex="12pt"/>
    </style:style>
    <style:style style:name="T981_34" style:family="text">
      <style:text-properties style:font-name="Arial" fo:font-size="12pt" style:font-name-asian="Arial" style:font-size-asian="12pt" style:font-name-complex="Arial" style:font-size-complex="12pt"/>
    </style:style>
    <style:style style:name="T981_35" style:family="text">
      <style:text-properties style:font-name="Arial" fo:font-size="12pt" style:font-name-asian="Arial" style:font-size-asian="12pt" style:font-name-complex="Arial" style:font-size-complex="12pt"/>
    </style:style>
    <style:style style:name="T981_36" style:family="text">
      <style:text-properties style:font-name="Arial" fo:font-size="12pt" style:font-name-asian="Arial" style:font-size-asian="12pt" style:font-name-complex="Arial" style:font-size-complex="12pt"/>
    </style:style>
    <style:style style:name="P982" style:family="paragraph" style:parent-style-name="Normal"/>
    <style:style style:name="T982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982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982_3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982_4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983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984" style:family="paragraph" style:parent-style-name="Normal">
      <style:paragraph-properties fo:text-align="justify"/>
    </style:style>
    <style:style style:name="T984_1" style:family="text">
      <style:text-properties style:font-name="Arial" fo:font-size="12pt" style:font-size-asian="12pt" style:font-name-complex="Arial" style:font-size-complex="12pt" fo:language="en" fo:country="ZA" fo:font-weight="bold" style:font-weight-asian="bold" style:font-weight-complex="bold"/>
    </style:style>
    <style:style style:name="T984_2" style:family="text">
      <style:text-properties style:font-name="Arial" fo:font-size="12pt" style:font-size-asian="12pt" style:font-name-complex="Arial" style:font-size-complex="12pt" fo:language="en" fo:country="ZA"/>
    </style:style>
    <style:style style:name="T984_3" style:family="text">
      <style:text-properties style:font-name="Arial" fo:font-size="12pt" style:font-size-asian="12pt" style:font-name-complex="Arial" style:font-size-complex="12pt" fo:language="en" fo:country="ZA"/>
    </style:style>
    <style:style style:name="T984_4" style:family="text">
      <style:text-properties style:font-name="Arial" fo:font-size="12pt" style:font-size-asian="12pt" style:font-name-complex="Arial" style:font-size-complex="12pt" fo:language="en" fo:country="ZA"/>
    </style:style>
    <style:style style:name="T984_5" style:family="text">
      <style:text-properties style:font-name="Arial" fo:font-size="12pt" style:font-size-asian="12pt" style:font-name-complex="Arial" style:font-size-complex="12pt" fo:language="en" fo:country="ZA"/>
    </style:style>
    <style:style style:name="T984_6" style:family="text">
      <style:text-properties style:font-name="Arial" fo:font-size="12pt" style:font-size-asian="12pt" style:font-name-complex="Arial" style:font-size-complex="12pt" fo:language="en" fo:country="ZA"/>
    </style:style>
    <style:style style:name="P985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ZA" fo:font-weight="bold" style:font-weight-asian="bold" style:font-weight-complex="bold"/>
    </style:style>
    <style:style style:name="P986" style:family="paragraph" style:parent-style-name="Normal">
      <style:paragraph-properties fo:text-align="justify"/>
    </style:style>
    <style:style style:name="T986_1" style:family="text">
      <style:text-properties style:font-name="Arial" fo:font-size="12pt" style:font-size-asian="12pt" style:font-name-complex="Arial" style:font-size-complex="12pt" fo:language="en" fo:country="ZA" fo:font-weight="bold" style:font-weight-asian="bold" style:font-weight-complex="bold"/>
    </style:style>
    <style:style style:name="P987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ZA"/>
    </style:style>
    <style:style style:name="T987_1" style:family="text">
      <style:text-properties style:font-name="Arial" fo:font-size="12pt" style:font-size-asian="12pt" style:font-name-complex="Arial" style:font-size-complex="12pt" fo:language="en" fo:country="ZA"/>
    </style:style>
    <style:style style:name="P988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ZA"/>
    </style:style>
    <style:style style:name="T988_1" style:family="text">
      <style:text-properties style:font-name="Arial" fo:font-size="12pt" style:font-size-asian="12pt" style:font-name-complex="Arial" style:font-size-complex="12pt" fo:language="en" fo:country="ZA"/>
    </style:style>
    <style:style style:name="P989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ZA"/>
    </style:style>
    <style:style style:name="T989_1" style:family="text">
      <style:text-properties style:font-name="Arial" fo:font-size="12pt" style:font-size-asian="12pt" style:font-name-complex="Arial" style:font-size-complex="12pt" fo:language="en" fo:country="ZA"/>
    </style:style>
    <style:style style:name="P990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ZA"/>
    </style:style>
    <style:style style:name="T990_1" style:family="text">
      <style:text-properties style:font-name="Arial" fo:font-size="12pt" style:font-size-asian="12pt" style:font-name-complex="Arial" style:font-size-complex="12pt" fo:language="en" fo:country="ZA"/>
    </style:style>
    <style:style style:name="P991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ZA" fo:font-weight="bold" style:font-weight-asian="bold" style:font-weight-complex="bold"/>
    </style:style>
    <style:style style:name="P992" style:family="paragraph" style:parent-style-name="Normal">
      <style:paragraph-properties fo:text-align="justify"/>
    </style:style>
    <style:style style:name="T992_1" style:family="text">
      <style:text-properties style:font-name="Arial" fo:font-size="12pt" style:font-size-asian="12pt" style:font-name-complex="Arial" style:font-size-complex="12pt" fo:language="en" fo:country="ZA" fo:font-weight="bold" style:font-weight-asian="bold" style:font-weight-complex="bold"/>
    </style:style>
    <style:style style:name="T992_2" style:family="text">
      <style:text-properties style:font-name="Arial" fo:font-size="12pt" style:font-size-asian="12pt" style:font-name-complex="Arial" style:font-size-complex="12pt" fo:language="en" fo:country="ZA"/>
    </style:style>
    <style:style style:name="P993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ZA"/>
    </style:style>
    <style:style style:name="T993_1" style:family="text">
      <style:text-properties style:font-name="Arial" fo:font-size="12pt" style:font-size-asian="12pt" style:font-name-complex="Arial" style:font-size-complex="12pt" fo:language="en" fo:country="ZA"/>
    </style:style>
    <style:style style:name="P994" style:family="paragraph" style:parent-style-name="Normal">
      <style:paragraph-properties fo:text-align="justify"/>
      <style:text-properties style:font-name="Arial" fo:font-size="12pt" style:font-size-asian="12pt" style:font-name-complex="Arial" style:font-size-complex="12pt" fo:language="en" fo:country="ZA"/>
    </style:style>
    <style:style style:name="T994_1" style:family="text">
      <style:text-properties style:font-name="Arial" fo:font-size="12pt" style:font-size-asian="12pt" style:font-name-complex="Arial" style:font-size-complex="12pt" fo:language="en" fo:country="ZA"/>
    </style:style>
    <style:style style:name="P995" style:family="paragraph" style:parent-style-name="List_20_Paragraph">
      <style:text-properties style:font-name="Arial" fo:font-size="12pt" style:font-size-asian="12pt" style:font-name-complex="Arial" style:font-size-complex="12pt" fo:language="en" fo:country="ZA"/>
    </style:style>
    <style:style style:name="T995_1" style:family="text">
      <style:text-properties style:font-name="Arial" fo:font-size="12pt" style:font-size-asian="12pt" style:font-name-complex="Arial" style:font-size-complex="12pt" fo:language="en" fo:country="ZA"/>
    </style:style>
    <style:style style:name="P996" style:family="paragraph" style:parent-style-name="List_20_Paragraph">
      <style:text-properties style:font-name="Arial" fo:font-size="12pt" style:font-size-asian="12pt" style:font-name-complex="Arial" style:font-size-complex="12pt"/>
    </style:style>
    <style:style style:name="T996_1" style:family="text">
      <style:text-properties style:font-name="Arial" fo:font-size="12pt" style:font-size-asian="12pt" style:font-name-complex="Arial" style:font-size-complex="12pt" fo:language="en" fo:country="ZA"/>
    </style:style>
    <style:style style:name="P997" style:family="paragraph" style:parent-style-name="Normal">
      <style:text-properties style:font-name="Arial" fo:font-size="12pt" style:font-size-asian="12pt" style:font-name-complex="Arial" style:font-size-complex="12pt"/>
    </style:style>
    <style:style style:name="P998" style:family="paragraph" style:parent-style-name="Normal"/>
    <style:style style:name="T998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998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999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able35" style:family="table">
      <style:table-properties table:align="left" style:width="15.995cm" fo:margin-left="0cm"/>
    </style:style>
    <style:style style:name="Column119" style:family="table-column">
      <style:table-column-properties style:column-width="8.493cm"/>
    </style:style>
    <style:style style:name="Column120" style:family="table-column">
      <style:table-column-properties style:column-width="7.502cm"/>
    </style:style>
    <style:style style:name="Row176" style:family="table-row">
      <style:table-row-properties style:min-row-height="0.601cm"/>
    </style:style>
    <style:style style:name="Cell5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0" style:family="paragraph" style:parent-style-name="Normal">
      <style:paragraph-properties fo:text-align="justify" fo:line-height="100%" fo:margin-bottom="0cm"/>
    </style:style>
    <style:style style:name="T100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0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00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00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00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00_6" style:family="text">
      <style:text-properties style:font-name="Calibri" fo:font-size="11pt" style:font-name-asian="Calibri" style:font-size-asian="11pt" style:font-name-complex="Calibri" style:font-size-complex="11pt" fo:language="en" fo:language-asian="en" fo:language-complex="ar" fo:country="GB" fo:country-asian="US" fo:country-complex="SA"/>
    </style:style>
    <style:style style:name="Cell5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01" style:family="paragraph" style:parent-style-name="Normal">
      <style:paragraph-properties fo:text-align="justify" fo:line-height="100%" fo:margin-bottom="0cm"/>
    </style:style>
    <style:style style:name="T1001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177" style:family="table-row">
      <style:table-row-properties style:min-row-height="1.693cm"/>
    </style:style>
    <style:style style:name="Cell5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2" style:family="paragraph" style:parent-style-name="Normal">
      <style:paragraph-properties fo:line-height="100%" fo:margin-bottom="0cm"/>
    </style:style>
    <style:style style:name="T1002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5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03" style:family="paragraph" style:parent-style-name="Normal">
      <style:paragraph-properties fo:line-height="100%" fo:margin-bottom="0cm"/>
    </style:style>
    <style:style style:name="T1003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3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3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3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3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1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2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2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2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2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T1003_2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/>
    </style:style>
    <style:style style:name="Row178" style:family="table-row">
      <style:table-row-properties style:min-row-height="2.117cm"/>
    </style:style>
    <style:style style:name="Cell5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4" style:family="paragraph" style:parent-style-name="Normal">
      <style:paragraph-properties fo:line-height="100%" fo:margin-bottom="0cm"/>
    </style:style>
    <style:style style:name="T1004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5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05" style:family="paragraph" style:parent-style-name="Normal">
      <style:paragraph-properties fo:line-height="100%" fo:margin-bottom="0cm"/>
    </style:style>
    <style:style style:name="T1005_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5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5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5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5_5" style:family="text">
      <style:text-properties style:font-name="Segoe UI" fo:font-size="10.5pt" style:font-name-asian="Times New Roman" style:font-size-asian="10.5pt" style:font-name-complex="Segoe UI" style:font-size-complex="10.5pt" fo:language="en" fo:language-asian="en" fo:language-complex="ar" fo:country="GB" fo:country-asian="GB" fo:country-complex="SA"/>
    </style:style>
    <style:style style:name="P1006" style:family="paragraph" style:parent-style-name="Normal">
      <style:paragraph-properties fo:line-height="100%" fo:margin-bottom="0cm"/>
    </style:style>
    <style:style style:name="T1006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79" style:family="table-row">
      <style:table-row-properties style:min-row-height="0.847cm"/>
    </style:style>
    <style:style style:name="Cell5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7" style:family="paragraph" style:parent-style-name="Normal">
      <style:paragraph-properties fo:line-height="100%" fo:margin-bottom="0cm"/>
    </style:style>
    <style:style style:name="T1007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5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08" style:family="paragraph" style:parent-style-name="Normal">
      <style:paragraph-properties fo:line-height="100%" fo:margin-bottom="0cm"/>
    </style:style>
    <style:style style:name="T1008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100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8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8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1008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9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10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1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1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1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1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1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8_1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Row180" style:family="table-row">
      <style:table-row-properties style:min-row-height="0.168cm"/>
    </style:style>
    <style:style style:name="Cell5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9" style:family="paragraph" style:parent-style-name="Normal">
      <style:paragraph-properties fo:line-height="100%" fo:margin-bottom="0cm"/>
    </style:style>
    <style:style style:name="T1009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09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Cell5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no-wrap"/>
    </style:style>
    <style:style style:name="P1010" style:family="paragraph" style:parent-style-name="Normal">
      <style:paragraph-properties fo:line-height="100%" fo:margin-bottom="0cm"/>
    </style:style>
    <style:style style:name="T1010_1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10_2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1010_3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10_4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10_5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10_6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10_7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T1010_8" style:family="text"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US" fo:country-complex="SA"/>
    </style:style>
    <style:style style:name="P1011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1012" style:family="paragraph" style:parent-style-name="Normal">
      <style:text-properties style:font-name="Arial" fo:font-size="12pt" style:font-size-asian="12pt" style:font-name-complex="Arial" style:font-size-complex="12pt"/>
    </style:style>
    <style:style style:name="P1013" style:family="paragraph" style:parent-style-name="Normal"/>
    <style:style style:name="T1013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1014" style:family="paragraph" style:parent-style-name="Normal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1015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1015_1" style:family="text">
      <style:text-properties style:font-name="Arial" fo:font-size="12pt" style:font-size-asian="12pt" style:font-name-complex="Arial" style:font-size-complex="12pt"/>
    </style:style>
    <style:style style:name="T1015_2" style:family="text">
      <style:text-properties style:font-name="Arial" fo:font-size="12pt" style:font-size-asian="12pt" style:font-name-complex="Arial" style:font-size-complex="12pt"/>
    </style:style>
    <style:style style:name="T1015_3" style:family="text">
      <style:text-properties style:font-name="Arial" fo:font-size="12pt" style:font-size-asian="12pt" style:font-name-complex="Arial" style:font-size-complex="12pt"/>
    </style:style>
    <style:style style:name="T1015_4" style:family="text">
      <style:text-properties style:font-name="Arial" fo:font-size="12pt" style:font-size-asian="12pt" style:font-name-complex="Arial" style:font-size-complex="12pt"/>
    </style:style>
    <style:style style:name="T1015_5" style:family="text">
      <style:text-properties style:font-name="Arial" fo:font-size="12pt" style:font-size-asian="12pt" style:font-name-complex="Arial" style:font-size-complex="12pt"/>
    </style:style>
    <style:style style:name="T1015_6" style:family="text">
      <style:text-properties style:font-name="Arial" fo:font-size="12pt" style:font-size-asian="12pt" style:font-name-complex="Arial" style:font-size-complex="12pt"/>
    </style:style>
    <style:style style:name="T1015_7" style:family="text">
      <style:text-properties style:font-name="Arial" fo:font-size="12pt" style:font-size-asian="12pt" style:font-name-complex="Arial" style:font-size-complex="12pt"/>
    </style:style>
    <style:style style:name="P1016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1016_1" style:family="text">
      <style:text-properties style:font-name="Arial" fo:font-size="12pt" style:font-size-asian="12pt" style:font-name-complex="Arial" style:font-size-complex="12pt"/>
    </style:style>
    <style:style style:name="T1016_2" style:family="text">
      <style:text-properties style:font-name="Arial" fo:font-size="12pt" style:font-size-asian="12pt" style:font-name-complex="Arial" style:font-size-complex="12pt"/>
    </style:style>
    <style:style style:name="T1016_3" style:family="text">
      <style:text-properties style:font-name="Arial" fo:font-size="12pt" style:font-size-asian="12pt" style:font-name-complex="Arial" style:font-size-complex="12pt"/>
    </style:style>
    <style:style style:name="T1016_4" style:family="text">
      <style:text-properties style:font-name="Arial" fo:font-size="12pt" style:font-size-asian="12pt" style:font-name-complex="Arial" style:font-size-complex="12pt"/>
    </style:style>
    <style:style style:name="T1016_5" style:family="text">
      <style:text-properties style:font-name="Arial" fo:font-size="12pt" style:font-size-asian="12pt" style:font-name-complex="Arial" style:font-size-complex="12pt"/>
    </style:style>
    <style:style style:name="T1016_6" style:family="text">
      <style:text-properties style:font-name="Arial" fo:font-size="12pt" style:font-size-asian="12pt" style:font-name-complex="Arial" style:font-size-complex="12pt"/>
    </style:style>
    <style:style style:name="P1017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1017_1" style:family="text">
      <style:text-properties style:font-name="Arial" fo:font-size="12pt" style:font-size-asian="12pt" style:font-name-complex="Arial" style:font-size-complex="12pt"/>
    </style:style>
    <style:style style:name="P1018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1018_1" style:family="text">
      <style:text-properties style:font-name="Arial" fo:font-size="12pt" style:font-size-asian="12pt" style:font-name-complex="Arial" style:font-size-complex="12pt"/>
    </style:style>
    <style:style style:name="P1019" style:family="paragraph" style:parent-style-name="List_20_Paragraph">
      <style:paragraph-properties fo:text-align="justify"/>
      <style:text-properties style:font-name="Arial" fo:font-size="12pt" style:font-size-asian="12pt" style:font-name-complex="Arial" style:font-size-complex="12pt"/>
    </style:style>
    <style:style style:name="T1019_1" style:family="text">
      <style:text-properties style:font-name="Arial" fo:font-size="12pt" style:font-size-asian="12pt" style:font-name-complex="Arial" style:font-size-complex="12pt"/>
    </style:style>
  </office:automatic-styles>
  <office:body>
    <office:text>
      <text:user-field-decls>
        <text:user-field-decl office:value-type="string" text:name="dgnword-docGUID" office:string-value="{C323E5B4-CA8C-4BDF-A125-7CFCF700B8ED}"/>
        <text:user-field-decl office:value-type="string" text:name="dgnword-eventsink" office:string-value="2642590314768"/>
      </text:user-field-decls>
      <text:section text:style-name="S1" text:name="S1"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1"><text:span text:style-name="T1_1">T</text:span><text:span text:style-name="T1_2">itle:<text:s text:c="2"/>Africa<text:s/>Regional<text:s/>Climate<text:s/>and<text:s/>Nature<text:s/></text:span><text:span text:style-name="T1_3">(ARCAN)<text:s/></text:span><text:span text:style-name="T1_4">p</text:span><text:span text:style-name="T1_5">rogramme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2"><text:span text:style-name="T2_1">Programme<text:s/>Value<text:s/>£<text:s/>(full<text:s/>life):</text:span><text:span text:style-name="T2_2"><text:s/></text:span><text:span text:style-name="T2_3">£</text:span><text:span text:style-name="T2_4">250<text:s/></text:span><text:span text:style-name="T2_5">million</text:span><text:span text:style-name="T2_6">.</text:span></text:p>
            </table:table-cell>
            <table:covered-table-cell/>
            <table:table-cell table:style-name="Cell3">
              <text:p text:style-name="P3"><text:span text:style-name="T3_1">Review<text:s/>date:<text:s/></text:span><text:span text:style-name="T3_2">29</text:span><text:span text:style-name="T3_3"><text:s/></text:span><text:span text:style-name="T3_4">July<text:s/></text:span><text:span text:style-name="T3_5">202</text:span><text:span text:style-name="T3_6">6</text:span></text:p>
            </table:table-cell>
          </table:table-row>
          <table:table-row table:style-name="Row3">
            <table:table-cell table:style-name="Cell4">
              <text:p text:style-name="P4"><text:span text:style-name="T4_1">Programme<text:s/>Code:</text:span><text:span text:style-name="T4_2"><text:s/></text:span><text:span text:style-name="T4_3">300808</text:span></text:p>
            </table:table-cell>
            <table:table-cell table:style-name="Cell5">
              <text:p text:style-name="P5"><text:span text:style-name="T5_1">AMP<text:s/>start<text:s/>date:</text:span><text:span text:style-name="T5_2"><text:s/></text:span><text:span text:style-name="T5_3">12</text:span><text:span text:style-name="T5_4"><text:s/>January<text:s/></text:span><text:span text:style-name="T5_5">2022</text:span></text:p>
            </table:table-cell>
            <table:table-cell table:style-name="Cell6">
              <text:p text:style-name="P6"><text:span text:style-name="T6_1">AMP<text:s/>end<text:s/>date:</text:span><text:span text:style-name="T6_2"><text:s/></text:span><text:span text:style-name="T6_3">31</text:span><text:span text:style-name="T6_4"><text:s/>March<text:s/></text:span><text:span text:style-name="T6_5">202</text:span><text:span text:style-name="T6_6">9</text:span></text:p>
            </table:table-cell>
          </table:table-row>
        </table:table>
        <text:p text:style-name="P7"><text:span text:style-name="T7_1">Summary<text:s/>of<text:s/>Programme<text:s/>Performance<text:s/></text:span></text:p>
        <text:p text:style-name="P8"/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row table:style-name="Row4">
            <table:table-cell table:style-name="Cell7">
              <text:p text:style-name="P9"><text:span text:style-name="T9_1">Year</text:span></text:p>
            </table:table-cell>
            <table:table-cell table:style-name="Cell8">
              <text:p text:style-name="P10"><text:span text:style-name="T10_1">2022</text:span><text:span text:style-name="T10_2">/<text:s/>2023</text:span></text:p>
            </table:table-cell>
            <table:table-cell table:style-name="Cell9">
              <text:p text:style-name="P11"><text:span text:style-name="T11_1">2023</text:span><text:span text:style-name="T11_2">/<text:s/>2024</text:span></text:p>
            </table:table-cell>
            <table:table-cell table:style-name="Cell10">
              <text:p text:style-name="P12"><text:span text:style-name="T12_1">2024</text:span><text:span text:style-name="T12_2">/<text:s/>2025</text:span></text:p>
            </table:table-cell>
            <table:table-cell table:style-name="Cell11">
              <text:p text:style-name="P13"><text:span text:style-name="T13_1">2025</text:span><text:span text:style-name="T13_2">/<text:s/>2026</text:span></text:p>
            </table:table-cell>
            <table:table-cell table:style-name="Cell12">
              <text:p text:style-name="P14"/>
            </table:table-cell>
            <table:table-cell table:style-name="Cell13">
              <text:p text:style-name="P15"/>
            </table:table-cell>
            <table:table-cell table:style-name="Cell14">
              <text:p text:style-name="P16"/>
            </table:table-cell>
            <table:table-cell table:style-name="Cell15">
              <text:p text:style-name="P17"/>
            </table:table-cell>
            <table:table-cell table:style-name="Cell16">
              <text:p text:style-name="P18"/>
            </table:table-cell>
          </table:table-row>
          <table:table-row table:style-name="Row5">
            <table:table-cell table:style-name="Cell17">
              <text:p text:style-name="P19"><text:span text:style-name="T19_1">Overall<text:s/>Score</text:span></text:p>
            </table:table-cell>
            <table:table-cell table:style-name="Cell18">
              <text:p text:style-name="P20"><text:span text:style-name="T20_1">A<text:s/></text:span></text:p>
            </table:table-cell>
            <table:table-cell table:style-name="Cell19">
              <text:p text:style-name="P21"><text:span text:style-name="T21_1">A<text:s/></text:span></text:p>
            </table:table-cell>
            <table:table-cell table:style-name="Cell20">
              <text:p text:style-name="P22"><text:span text:style-name="T22_1">A</text:span></text:p>
            </table:table-cell>
            <table:table-cell table:style-name="Cell21">
              <text:p text:style-name="P23"><text:span text:style-name="T23_1">A</text:span></text:p>
            </table:table-cell>
            <table:table-cell table:style-name="Cell22">
              <text:p text:style-name="P24"/>
            </table:table-cell>
            <table:table-cell table:style-name="Cell23">
              <text:p text:style-name="P25"/>
            </table:table-cell>
            <table:table-cell table:style-name="Cell24">
              <text:p text:style-name="P26"/>
            </table:table-cell>
            <table:table-cell table:style-name="Cell25">
              <text:p text:style-name="P27"/>
            </table:table-cell>
            <table:table-cell table:style-name="Cell26">
              <text:p text:style-name="P28"/>
            </table:table-cell>
          </table:table-row>
          <table:table-row table:style-name="Row6">
            <table:table-cell table:style-name="Cell27">
              <text:p text:style-name="P29"><text:span text:style-name="T29_1">Risk<text:s/>Rating<text:s/></text:span></text:p>
            </table:table-cell>
            <table:table-cell table:style-name="Cell28">
              <text:p text:style-name="P30"><text:span text:style-name="T30_1">Major</text:span></text:p>
            </table:table-cell>
            <table:table-cell table:style-name="Cell29">
              <text:p text:style-name="P31"><text:span text:style-name="T31_1">Major</text:span></text:p>
            </table:table-cell>
            <table:table-cell table:style-name="Cell30">
              <text:p text:style-name="P32"><text:span text:style-name="T32_1">Major</text:span></text:p>
            </table:table-cell>
            <table:table-cell table:style-name="Cell31">
              <text:p text:style-name="P33"><text:span text:style-name="T33_1">Major</text:span></text:p>
            </table:table-cell>
            <table:table-cell table:style-name="Cell32">
              <text:p text:style-name="P34"/>
            </table:table-cell>
            <table:table-cell table:style-name="Cell33">
              <text:p text:style-name="P35"/>
            </table:table-cell>
            <table:table-cell table:style-name="Cell34">
              <text:p text:style-name="P36"/>
            </table:table-cell>
            <table:table-cell table:style-name="Cell35">
              <text:p text:style-name="P37"/>
            </table:table-cell>
            <table:table-cell table:style-name="Cell36">
              <text:p text:style-name="P38"/>
            </table:table-cell>
          </table:table-row>
        </table:table>
        <text:p text:style-name="P39"/>
        <table:table table:style-name="Table3">
          <table:table-column table:style-name="Column14"/>
          <table:table-column table:style-name="Column15"/>
          <table:table-row table:style-name="Row7">
            <table:table-cell table:style-name="Cell37">
              <text:p text:style-name="P40"><text:span text:style-name="T40_1">DevTracker<text:s/>Link<text:s/>to<text:s/>Business<text:s/>Case:<text:s/></text:span></text:p>
            </table:table-cell>
            <table:table-cell table:style-name="Cell38">
              <text:p text:style-name="P41"><text:span text:style-name="T41_1"><text:a xlink:type="simple" xlink:href="https://devtracker.fcdo.gov.uk/projects/GB-GOV-1-300808/documents"><text:span text:style-name="T41_2">DevTracker<text:s/>Project<text:s/>GB-GOV-1-300808<text:s/>Documents<text:s/>(fcdo.gov.uk)</text:span></text:a></text:span></text:p>
            </table:table-cell>
          </table:table-row>
          <table:table-row table:style-name="Row8">
            <table:table-cell table:style-name="Cell39">
              <text:p text:style-name="P42"><text:span text:style-name="T42_1">DevTracker<text:s/>Link<text:s/>to<text:s/>results<text:s/>framework:<text:s/></text:span></text:p>
            </table:table-cell>
            <table:table-cell table:style-name="Cell40">
              <text:p text:style-name="P43"><text:span text:style-name="T43_1"><text:a xlink:type="simple" xlink:href="https://iati.fcdo.gov.uk/iati_documents/D0007484.xlsx"><text:span text:style-name="T43_2">https://iati.fcdo.gov.uk/iati_documents/D0007484.xlsx</text:span></text:a></text:span><text:span text:style-name="T43_3"><text:s/></text:span></text:p>
            </table:table-cell>
          </table:table-row>
        </table:table>
        <text:p text:style-name="P44"/>
        <text:h text:style-name="P45" text:outline-level="2"><text:span text:style-name="T45_1">A:<text:s/>SUMMARY<text:s/>AND<text:s/>OVERVIEW<text:s/></text:span></text:h>
        <text:p text:style-name="P46"/>
        <text:p text:style-name="P47"><text:span text:style-name="T47_1">Programme<text:s/>Description</text:span><text:span text:style-name="T47_2"><text:s/></text:span></text:p>
        <text:p text:style-name="P48"/>
        <text:p text:style-name="P49"><text:span text:style-name="T49_1">ARCAN<text:s/>is<text:s/>a<text:s/>FCDO<text:s/>programme<text:s/>designed<text:s/>to<text:s/>address<text:s/>the<text:s/>interconnected<text:s/>challenges<text:s/>of<text:s/>climate<text:s/>change,<text:s/>nature<text:s/>loss,<text:s/>and<text:s/>resilience<text:s/>in<text:s/>Africa<text:s/>through<text:s/>a<text:s/>coordinated,<text:s/>transboundary<text:s/>approach<text:s/>across<text:s/>five<text:s/>key<text:s/>pillars:<text:s/>water,<text:s/>nature,<text:s/>clean<text:s/>energy,<text:s/>weather<text:s/>and<text:s/>climate<text:s/>information,<text:s/>and<text:s/>adaptation<text:s/>finance.<text:s/>In<text:s/>2025/26,<text:s/>ARCAN<text:s/>spent<text:s/>£44<text:s/>million<text:s/>on<text:s/>projects<text:s/>delivering<text:s/>UK<text:s/>priority<text:s/>climate<text:s/>and<text:s/>nature<text:s/>objectives,<text:s/>including<text:s/>clean<text:s/>energy,<text:s/>better<text:s/></text:span><text:span text:style-name="T49_2">W</text:span><text:span text:style-name="T49_3">eather<text:s/>and<text:s/></text:span><text:span text:style-name="T49_4">C</text:span><text:span text:style-name="T49_5">limate<text:s/></text:span><text:span text:style-name="T49_6">I</text:span><text:span text:style-name="T49_7">nformation<text:s/></text:span><text:span text:style-name="T49_8">S</text:span><text:span text:style-name="T49_9">ervices</text:span><text:span text:style-name="T49_10"><text:s/>(WCIS)</text:span><text:span text:style-name="T49_11"><text:s/>and<text:s/>reducing<text:s/>deforestation.<text:s/>The<text:s/>programme<text:s/>is<text:s/>central<text:s/>to<text:s/>delivering<text:s/>the<text:s/>UK’s<text:s/>International<text:s/>Climate<text:s/>Finance<text:s/>(ICF)<text:s/>commitments.<text:s/></text:span></text:p>
        <text:p text:style-name="P50"/>
        <text:p text:style-name="P51"><text:span text:style-name="T51_1">Over<text:s/>the<text:s/>reporting<text:s/>year,<text:s/>ARCAN<text:s/>has<text:s/>transitioned<text:s/>its<text:s/>delivery<text:s/>model</text:span><text:span text:style-name="T51_2"><text:s/>in<text:s/>response<text:s/>to<text:s/>changes<text:s/>in<text:s/></text:span><text:span text:style-name="T51_3">FCDO<text:s/></text:span><text:span text:style-name="T51_4">organisational</text:span><text:span text:style-name="T51_5"><text:s/>budgets</text:span><text:span text:style-name="T51_6"><text:s/>and<text:s/>delivery<text:s/>structures.<text:s/>Several<text:s/>components<text:s/>have<text:s/>closed</text:span><text:span text:style-name="T51_7">,<text:s/>with<text:s/></text:span><text:span text:style-name="T51_8">remaining<text:s/></text:span><text:span text:style-name="T51_9">resources<text:s/></text:span><text:span text:style-name="T51_10">focused</text:span><text:span text:style-name="T51_11"><text:s/>on<text:s/>areas<text:s/>where<text:s/>UK<text:s/>funding<text:s/>is<text:s/>most<text:s/>catalytic</text:span><text:span text:style-name="T51_12"><text:s/></text:span><text:span text:style-name="T51_13">and<text:s/>has<text:s/>greatest<text:s/>alignment<text:s/>with<text:s/>FCDO<text:s/>Nature<text:s/>and<text:s/>Climate<text:s/>Priorities<text:s/>in<text:s/>Africa</text:span><text:span text:style-name="T51_14">,<text:s/>particularly<text:s/></text:span><text:span text:style-name="T51_15">Weather<text:s/>and<text:s/>Climate<text:s/>Information<text:s/>Services<text:s/>(</text:span><text:span text:style-name="T51_16">WISER)<text:s/>and<text:s/>the<text:s/>Congo<text:s/>Basin<text:s/>forests<text:s/>(CAFI).</text:span><text:span text:style-name="T51_17"><text:s/></text:span><text:span text:style-name="T51_18">The</text:span><text:span text:style-name="T51_19"><text:s/>planned</text:span><text:span text:style-name="T51_20"><text:s/></text:span><text:span text:style-name="T51_21">ARCAN</text:span><text:span text:style-name="T51_22"><text:s/>scale-up<text:s/>of<text:s/></text:span><text:span text:style-name="T51_23">its</text:span><text:span text:style-name="T51_24"><text:s/></text:span><text:span text:style-name="T51_25">WCIS<text:s/>and<text:s/>Early<text:s/>Warning<text:s/>Systems<text:s/></text:span><text:span text:style-name="T51_26">(EWS)</text:span><text:span text:style-name="T51_27"><text:s/></text:span><text:span text:style-name="T51_28">initiatives<text:s/>has<text:s/>continued,<text:s/></text:span><text:span text:style-name="T51_29">though</text:span><text:span text:style-name="T51_30"><text:s/>at<text:s/>a<text:s/>reduced<text:s/>scale</text:span><text:span text:style-name="T51_31">,<text:s/>with<text:s/>ARCAN</text:span><text:span text:style-name="T51_32"><text:s/>receiving<text:s/>a<text:s/></text:span><text:span text:style-name="T51_33">one-year<text:s/>no<text:s/>cost<text:s/>extension</text:span><text:span text:style-name="T51_34"><text:s/>to<text:s/></text:span><text:span text:style-name="T51_35">enable<text:s/>a<text:s/>Memorandum<text:s/>of<text:s/>Understanding<text:s/>(MoU)<text:s/></text:span><text:span text:style-name="T51_36">to<text:s/>be<text:s/>signed<text:s/></text:span><text:span text:style-name="T51_37">with<text:s/>the</text:span><text:span text:style-name="T51_38"><text:s/></text:span><text:span text:style-name="T51_39">UK<text:s/>Met<text:s/>Office<text:s/></text:span><text:span text:style-name="T51_40">to<text:s/>delivery<text:s/></text:span><text:span text:style-name="T51_41">multi-year<text:s/>agreements</text:span><text:span text:style-name="T51_42"><text:s/></text:span><text:span text:style-name="T51_43">for</text:span><text:span text:style-name="T51_44"><text:s/></text:span><text:span text:style-name="T51_45">WISER.<text:s text:c="2"/></text:span></text:p>
        <text:p text:style-name="P52"/>
        <text:p text:style-name="P53"><text:span text:style-name="T53_1">Summary<text:s/>supporting<text:s/>narrative<text:s/>for<text:s/>the<text:s/>overall<text:s/>score<text:s/>in<text:s/>this<text:s/>review<text:s/></text:span></text:p>
        <text:p text:style-name="P54"/>
        <text:p text:style-name="P55"><text:span text:style-name="T55_1">This<text:s/>Annual<text:s/>Review<text:s/>(AR)<text:s/></text:span><text:span text:style-name="T55_2">assesses<text:s/></text:span><text:span text:style-name="T55_3">ARCAN<text:s/></text:span><text:span text:style-name="T55_4">progress<text:s/></text:span><text:span text:style-name="T55_5">between<text:s/>April<text:s/>202</text:span><text:span text:style-name="T55_6">5</text:span><text:span text:style-name="T55_7"><text:s/>and<text:s/>March<text:s/>202</text:span><text:span text:style-name="T55_8">6</text:span><text:span text:style-name="T55_9">.<text:s/></text:span><text:span text:style-name="T55_10">Rather<text:s/>than<text:s/>scoring<text:s/>the<text:s/>programme<text:s/>solely<text:s/>against<text:s/>output<text:s/>performance,<text:s/></text:span><text:span text:style-name="T55_11">ARCAN<text:s/></text:span><text:span text:style-name="T55_12">AR</text:span><text:span text:style-name="T55_13">’s</text:span><text:span text:style-name="T55_14"><text:s/></text:span><text:span text:style-name="T55_15">score</text:span><text:span text:style-name="T55_16">s</text:span><text:span text:style-name="T55_17"><text:s/></text:span><text:span text:style-name="T55_18">the<text:s/>programme</text:span><text:span text:style-name="T55_19"><text:s/>against<text:s/>three<text:s/>‘performance<text:s/>areas’,<text:s/>each<text:s/>with<text:s/>its<text:s/>own<text:s/>weighting.<text:s/></text:span></text:p>
        <text:p text:style-name="P56"/>
        <table:table table:style-name="Table4">
          <table:table-column table:style-name="Column16"/>
          <table:table-column table:style-name="Column17"/>
          <table:table-column table:style-name="Column18"/>
          <table:table-row table:style-name="Row9">
            <table:table-cell table:style-name="Cell41">
              <text:p text:style-name="P57"><text:span text:style-name="T57_1">Performance<text:s/>Area</text:span></text:p>
            </table:table-cell>
            <table:table-cell table:style-name="Cell42">
              <text:p text:style-name="P58"><text:span text:style-name="T58_1">Weighting</text:span></text:p>
            </table:table-cell>
            <table:table-cell table:style-name="Cell43">
              <text:p text:style-name="P59"><text:span text:style-name="T59_1">Score</text:span></text:p>
            </table:table-cell>
          </table:table-row>
          <table:table-row table:style-name="Row10">
            <table:table-cell table:style-name="Cell44">
              <text:p text:style-name="P60"><text:span text:style-name="T60_1">Contribution<text:s/>to<text:s/>meaningful<text:s/>change</text:span><text:span text:style-name="T60_2">:<text:s/>progress<text:s/>towards<text:s/>long<text:s/>term<text:s/>outcomes.</text:span></text:p>
            </table:table-cell>
            <table:table-cell table:style-name="Cell45">
              <text:p text:style-name="P61"><text:span text:style-name="T61_1">4</text:span><text:span text:style-name="T61_2">0</text:span><text:span text:style-name="T61_3">%</text:span></text:p>
            </table:table-cell>
            <table:table-cell table:style-name="Cell46">
              <text:p text:style-name="P62"><text:span text:style-name="T62_1">B</text:span></text:p>
            </table:table-cell>
          </table:table-row>
          <table:table-row table:style-name="Row11">
            <table:table-cell table:style-name="Cell47">
              <text:p text:style-name="P63"><text:span text:style-name="T63_1">Delivery</text:span><text:span text:style-name="T63_2">:<text:s/>quality<text:s/>and<text:s/>timeliness<text:s/>of<text:s/>activity<text:s/>and<text:s/>output<text:s/>delivery.<text:s/>Each<text:s/>ARCAN<text:s/>project<text:s/>is<text:s/>scored<text:s/>individually,<text:s/>with<text:s/>its<text:s/>contribution<text:s/>to<text:s/>the<text:s/>ARCAN<text:s/>score<text:s/>weighted<text:s/>by<text:s/>the<text:s/>value<text:s/>of<text:s/>FCDO’s<text:s/>commitment.<text:s text:c="2"/></text:span></text:p>
            </table:table-cell>
            <table:table-cell table:style-name="Cell48">
              <text:p text:style-name="P64"><text:span text:style-name="T64_1">5</text:span><text:span text:style-name="T64_2">0</text:span><text:span text:style-name="T64_3">%</text:span></text:p>
            </table:table-cell>
            <table:table-cell table:style-name="Cell49">
              <text:p text:style-name="P65"><text:span text:style-name="T65_1">A</text:span></text:p>
            </table:table-cell>
          </table:table-row>
          <table:table-row table:style-name="Row12">
            <table:table-cell table:style-name="Cell50">
              <text:p text:style-name="P66"><text:span text:style-name="T66_1">Actionable<text:s/>learning:<text:s/></text:span><text:span text:style-name="T66_2">the<text:s/>programme<text:s/>is<text:s/>effectively<text:s/>using<text:s/>evidence<text:s/>and<text:s/>learning<text:s/>to<text:s/>remain<text:s/>on<text:s/>track.</text:span></text:p>
            </table:table-cell>
            <table:table-cell table:style-name="Cell51">
              <text:p text:style-name="P67"><text:span text:style-name="T67_1">10</text:span><text:span text:style-name="T67_2">%</text:span></text:p>
            </table:table-cell>
            <table:table-cell table:style-name="Cell52">
              <text:p text:style-name="P68"><text:span text:style-name="T68_1">B</text:span></text:p>
            </table:table-cell>
          </table:table-row>
          <table:table-row table:style-name="Row13">
            <table:table-cell table:style-name="Cell53">
              <text:p text:style-name="P69"><text:span text:style-name="T69_1">Annual<text:s/>Review<text:s/>Score</text:span></text:p>
            </table:table-cell>
            <table:table-cell table:style-name="Cell54">
              <text:p text:style-name="P70"/>
            </table:table-cell>
            <table:table-cell table:style-name="Cell55">
              <text:p text:style-name="P71"><text:span text:style-name="T71_1">A</text:span></text:p>
            </table:table-cell>
          </table:table-row>
        </table:table>
        <text:p text:style-name="P72"/>
        <text:p text:style-name="P73"/>
        <text:p text:style-name="P74"><text:span text:style-name="T74_1">Overall</text:span><text:span text:style-name="T74_2">,</text:span><text:span text:style-name="T74_3"><text:s/>ARCAN<text:s/>has<text:s/>scored<text:s/></text:span><text:span text:style-name="T74_4">a</text:span><text:span text:style-name="T74_5">n<text:s/></text:span><text:span text:style-name="T74_6">‘</text:span><text:span text:style-name="T74_7">A</text:span><text:span text:style-name="T74_8">’</text:span><text:span text:style-name="T74_9"><text:s/></text:span><text:span text:style-name="T74_10">in<text:s/>this<text:s/>Annual<text:s/>Review.</text:span></text:p>
        <text:p text:style-name="P75"/>
        <text:p text:style-name="P76"><text:span text:style-name="T76_1">The<text:s/>programme<text:s/>scored<text:s/></text:span><text:span text:style-name="T76_2">a<text:s/></text:span><text:span text:style-name="T76_3">‘</text:span><text:span text:style-name="T76_4">B</text:span><text:span text:style-name="T76_5">’</text:span><text:span text:style-name="T76_6"><text:s/>on<text:s/></text:span><text:span text:style-name="T76_7">the<text:s/></text:span><text:span text:style-name="T76_8">contribution<text:s/>to<text:s/>meaningful<text:s/>change<text:s/>(</text:span><text:span text:style-name="T76_9">4</text:span><text:span text:style-name="T76_10">0</text:span><text:span text:style-name="T76_11">%)</text:span><text:span text:style-name="T76_12">.<text:s/></text:span><text:span text:style-name="T76_13">This<text:s/>reflects</text:span><text:span text:style-name="T76_14"><text:s/>positive<text:s/>but<text:s/>uneven</text:span><text:span text:style-name="T76_15"><text:s/>contributions<text:s/>across<text:s/>the<text:s/>portfolio<text:s/></text:span><text:span text:style-name="T76_16">and<text:s/>the<text:s/>decision<text:s/>to<text:s/>scale<text:s/>back<text:s/>the<text:s/>programme,<text:s/>reducing<text:s/></text:span><text:span text:style-name="T76_17">the<text:s/>ability</text:span><text:span text:style-name="T76_18"><text:s/>to<text:s/>deliver<text:s/>long</text:span><text:span text:style-name="T76_19">-</text:span><text:span text:style-name="T76_20">term<text:s/>change.<text:s/></text:span><text:span text:style-name="T76_21">Individual<text:s/>components<text:s/></text:span><text:span text:style-name="T76_22">demonstrated</text:span><text:span text:style-name="T76_23"><text:s/>evidence<text:s/>of<text:s/></text:span><text:span text:style-name="T76_24">advancement<text:s/>toward<text:s/>their<text:s/>inten</text:span><text:span text:style-name="T76_25">ded<text:s/></text:span><text:span text:style-name="T76_26">outcomes</text:span><text:span text:style-name="T76_27">,<text:s/></text:span><text:span text:style-name="T76_28">particularly</text:span><text:span text:style-name="T76_29"><text:s/>in<text:s/></text:span><text:span text:style-name="T76_30">institutional<text:s/>strengthening,<text:s/>policy<text:s/>influence<text:s/>and<text:s/>increased<text:s/>access<text:s/>to<text:s/>services<text:s/>such<text:s/>as<text:s/>climate<text:s/>information,<text:s/>energy<text:s/>and<text:s/>natural<text:s/>resource<text:s/>management.<text:s/>Several<text:s/>programmes<text:s/>(including<text:s/>WISER,<text:s/>CIWA<text:s/>and<text:s/>SEFA)<text:s/></text:span><text:span text:style-name="T76_31">demonstrate</text:span><text:span text:style-name="T76_32">d</text:span><text:span text:style-name="T76_33"><text:s/>clear<text:s/>movement<text:s/>towards<text:s/>system-level<text:s/>change<text:s/>and<text:s/>mobilisation<text:s/>of<text:s/>investment,<text:s/>alongside<text:s/>significant<text:s/>reach<text:s/>in<text:s/>improving<text:s/></text:span><text:span text:style-name="T76_34">climate<text:s/></text:span><text:span text:style-name="T76_35">resilience<text:s/>and<text:s/>enabling<text:s/>decision-making.<text:s/></text:span><text:span text:style-name="T76_36">CAFI<text:s/>played<text:s/>a<text:s/>leading<text:s/>role<text:s/>in<text:s/>mobilising<text:s/>the<text:s/></text:span><text:span text:style-name="T76_37">Co</text:span><text:span text:style-name="T76_38">n</text:span><text:span text:style-name="T76_39">go</text:span><text:span text:style-name="T76_40"><text:s/>Basin<text:s/>Call<text:s/>to<text:s/>Action,<text:s/>with<text:s/>the<text:s/>potential<text:s/>to<text:s/>mobilise</text:span><text:span text:style-name="T76_41"><text:s/>$2.5bn<text:s/>for<text:s/>the<text:s/>region<text:s/>over<text:s/>the<text:s/>next<text:s/>five<text:s/>years<text:s/>as<text:s/>well<text:s/>as<text:s/>launching<text:s/>a<text:s/>$100m<text:s/>call<text:s/>for<text:s/>proposals<text:s/>designed<text:s/>to<text:s/>increase<text:s/></text:span><text:span text:style-name="T76_42">forest<text:s/>and<text:s/>peatland<text:s/></text:span><text:span text:style-name="T76_43">protection</text:span><text:span text:style-name="T76_44">.</text:span><text:span text:style-name="T76_45"><text:s/></text:span><text:span text:style-name="T76_46">However,<text:s/>overall<text:s/>progress<text:s/>towards<text:s/>transformational<text:s/>change<text:s/>remains<text:s/>early-stage,<text:s/>with<text:s/>evidence<text:s/>still<text:s/>inconclusive<text:s/>on<text:s/>whether<text:s/>benefits<text:s/>will<text:s/>be<text:s/>sustained,<text:s/>scaled<text:s/>or<text:s/>embedded<text:s/>without<text:s/>continued<text:s/>support,<text:s/>particularly<text:s/>in<text:s/>fragile<text:s/>contexts.<text:s/>Future<text:s/>progress<text:s/>will<text:s/>depend<text:s/>on<text:s/>strengthening<text:s/>sustainability<text:s/>pathways,<text:s/>including<text:s/>domestic<text:s/>financing,<text:s/>institutional<text:s/>ownership<text:s/>and<text:s/></text:span><text:span text:style-name="T76_47">clear</text:span><text:span text:style-name="T76_48"><text:s/>exit<text:s/>strategies,<text:s/>with<text:s/>a<text:s/>growing<text:s/>focus<text:s/>on<text:s/>consolidating<text:s/>gains<text:s/>through<text:s/></text:span><text:span text:style-name="T76_49">thematic<text:s/>programmes<text:s/>and<text:s/></text:span><text:span text:style-name="T76_50">WISER<text:s/>as<text:s/>the<text:s/>primary<text:s/>continuing<text:s/>component.</text:span></text:p>
        <text:p text:style-name="P77"/>
        <text:p text:style-name="P78"><text:span text:style-name="T78_1">The<text:s/>programme</text:span><text:span text:style-name="T78_2"><text:s/>scored<text:s/>a</text:span><text:span text:style-name="T78_3">n</text:span><text:span text:style-name="T78_4"><text:s/></text:span><text:span text:style-name="T78_5">‘A’</text:span><text:span text:style-name="T78_6"><text:s/></text:span><text:span text:style-name="T78_7">on<text:s/>delivery</text:span><text:span text:style-name="T78_8"><text:s/>(</text:span><text:span text:style-name="T78_9">5</text:span><text:span text:style-name="T78_10">0</text:span><text:span text:style-name="T78_11">%</text:span><text:span text:style-name="T78_12">)</text:span><text:span text:style-name="T78_13">;</text:span><text:span text:style-name="T78_14"><text:s/></text:span><text:span text:style-name="T78_15">this<text:s/>reflects</text:span><text:span text:style-name="T78_16"><text:s/></text:span><text:span text:style-name="T78_17">good<text:s/>overall<text:s/>progress<text:s/>across<text:s/>its<text:s/>seven<text:s/>implementing<text:s/>partners,<text:s/>with<text:s/></text:span><text:span text:style-name="T78_18">five<text:s/>of<text:s/></text:span><text:span text:style-name="T78_19">seven<text:s/>projects<text:s/>either<text:s/>meeting<text:s/>or<text:s/>exceeding<text:s/>their<text:s/>targets<text:s/>for<text:s/>the<text:s/></text:span><text:span text:style-name="T78_20">202</text:span><text:span text:style-name="T78_21">5</text:span><text:span text:style-name="T78_22">/2</text:span><text:span text:style-name="T78_23">6</text:span><text:span text:style-name="T78_24"><text:s/>reporting<text:s/>year.<text:s/></text:span><text:span text:style-name="T78_25">Highlights<text:s/>include:</text:span><text:span text:style-name="T78_26"><text:s/></text:span></text:p>
        <text:p text:style-name="P79"/>
        <text:list text:style-name="LS7" xml:id="list0">
          <text:list-item>
            <text:p text:style-name="P80"><text:span text:style-name="T80_1">Weather<text:s/>and<text:s/>Climate<text:s/>Information<text:s/>Services<text:s/>(</text:span><text:span text:style-name="T80_2">WISER</text:span><text:span text:style-name="T80_3"><text:s/>Africa)</text:span><text:span text:style-name="T80_4"><text:s/>strengthened<text:s/></text:span><text:span text:style-name="T80_5">institutional</text:span><text:span text:style-name="T80_6"><text:s/>uptake<text:s/>of<text:s/>WCIS,<text:s/>improving<text:s/></text:span><text:span text:style-name="T80_7">access<text:s/>for<text:s/>1.15<text:s/>million<text:s/>people.<text:s/></text:span><text:span text:style-name="T80_8">New<text:s/></text:span><text:span text:style-name="T80_9">initiatives<text:s/></text:span><text:span text:style-name="T80_10">continue<text:s/>to<text:s/>scale<text:s/>up,<text:s/></text:span><text:span text:style-name="T80_11">including<text:s/>ActionFirst™,<text:s/></text:span><text:span text:style-name="T80_12">to<text:s/></text:span><text:span text:style-name="T80_13">develop<text:s/>nationally<text:s/>tailored<text:s/>action-based<text:s/>forecast</text:span><text:span text:style-name="T80_14">s</text:span><text:span text:style-name="T80_15">.</text:span></text:p>
          </text:list-item>
          <text:list-item>
            <text:p text:style-name="P81"><text:span text:style-name="T81_1">Africa<text:s/>Adaptation<text:s/>Acceleration<text:s/>Program<text:s/>(AAAP)</text:span><text:span text:style-name="T81_2"><text:s/></text:span><text:span text:style-name="T81_3">continued<text:s/>to<text:s/>influence</text:span><text:span text:style-name="T81_4"><text:s/>upstream<text:s/></text:span><text:span text:style-name="T81_5">process</text:span><text:span text:style-name="T81_6">es</text:span><text:span text:style-name="T81_7"><text:s/></text:span><text:span text:style-name="T81_8">to<text:s/>embed<text:s/>resilience<text:s/>into</text:span><text:span text:style-name="T81_9"><text:s/>large<text:s/>public<text:s/>investments<text:s/>albeit<text:s/>with<text:s/>uneven<text:s/></text:span><text:span text:style-name="T81_10">results</text:span><text:span text:style-name="T81_11">.</text:span></text:p>
          </text:list-item>
          <text:list-item>
            <text:p text:style-name="P82"><text:span text:style-name="T82_1">The<text:s/>Central<text:s/>African<text:s/>Forest<text:s/>Initiative<text:s/>(</text:span><text:span text:style-name="T82_2">CAFI</text:span><text:span text:style-name="T82_3">)</text:span><text:span text:style-name="T82_4"><text:s/></text:span><text:span text:style-name="T82_5">made<text:s/>significant<text:s/>progress<text:s/>with<text:s/>the<text:s/>UK<text:s/></text:span><text:span text:style-name="T82_6">driving<text:s/>stronger<text:s/>Executive<text:s/>Board<text:s/>involvement</text:span><text:span text:style-name="T82_7"><text:s/></text:span><text:span text:style-name="T82_8">and</text:span><text:span text:style-name="T82_9"><text:s/>mobilising</text:span><text:span text:style-name="T82_10"><text:s/></text:span><text:span text:style-name="T82_11">$2</text:span><text:span text:style-name="T82_12">3</text:span><text:span text:style-name="T82_13">2.5m<text:s/>in<text:s/>new<text:s/>project<text:s/>approvals<text:s/>in<text:s/></text:span><text:span text:style-name="T82_14">the<text:s/>Democratic<text:s/>Republic<text:s/>of<text:s/>Congo<text:s/>(</text:span><text:span text:style-name="T82_15">DRC</text:span><text:span text:style-name="T82_16">)</text:span><text:span text:style-name="T82_17">.<text:s/></text:span><text:span text:style-name="T82_18">However,<text:s/>d</text:span><text:span text:style-name="T82_19">elivery</text:span><text:span text:style-name="T82_20"><text:s/>challenges<text:s/>persist,<text:s/></text:span><text:span text:style-name="T82_21">with</text:span><text:span text:style-name="T82_22"><text:s/>delays<text:s/></text:span><text:span text:style-name="T82_23">in<text:s/>planned</text:span><text:span text:style-name="T82_24"><text:s/>forest<text:s/>governance<text:s/>and<text:s/>land-use<text:s/>reforms</text:span><text:span text:style-name="T82_25">,<text:s/></text:span><text:span text:style-name="T82_26">delayed</text:span><text:span text:style-name="T82_27"><text:s/></text:span><text:span text:style-name="T82_28">Letter<text:s/>of<text:s/>Intent<text:s/>(</text:span><text:span text:style-name="T82_29">LoI</text:span><text:span text:style-name="T82_30">)</text:span><text:span text:style-name="T82_31"><text:s/>milestones<text:s/>and<text:s/>project<text:s/>closures,<text:s/>particularly<text:s/>in<text:s/>DRC,<text:s/></text:span><text:span text:style-name="T82_32">Republic<text:s/>of<text:s/>Congo<text:s/>(</text:span><text:span text:style-name="T82_33">ROC</text:span><text:span text:style-name="T82_34">)</text:span><text:span text:style-name="T82_35"><text:s/>and<text:s/>Equatorial<text:s/>Guinea.</text:span></text:p>
          </text:list-item>
          <text:list-item>
            <text:p text:style-name="P83"><text:span text:style-name="T83_1">Cooperation<text:s/>in<text:s/>International<text:s/>Waters<text:s/>Africa<text:s/>(</text:span><text:span text:style-name="T83_2">CIWA</text:span><text:span text:style-name="T83_3">)</text:span><text:span text:style-name="T83_4"><text:s/></text:span><text:span text:style-name="T83_5">embedded</text:span><text:span text:style-name="T83_6"><text:s/>flood<text:s/>and<text:s/>climate<text:s/>risk<text:s/>analysis<text:s/>into<text:s/>basin</text:span><text:span text:style-name="T83_7">-</text:span><text:span text:style-name="T83_8">level<text:s/>planning<text:s/>and<text:s/>institutional<text:s/>decision</text:span><text:span text:style-name="T83_9">-</text:span><text:span text:style-name="T83_10">making,<text:s/></text:span><text:span text:style-name="T83_11">strengthening<text:s/></text:span><text:span text:style-name="T83_12">climate-informed<text:s/>transboundary<text:s/>water<text:s/>governance<text:s/>across<text:s/></text:span><text:span text:style-name="T83_13">more<text:s/>than<text:s/></text:span><text:span text:style-name="T83_14">nine</text:span><text:span text:style-name="T83_15"><text:s/></text:span><text:span text:style-name="T83_16">shared<text:s/>river<text:s/>basins<text:s/>and<text:s/>aquifers</text:span><text:span text:style-name="T83_17"><text:s/></text:span><text:span text:style-name="T83_18">in<text:s/></text:span><text:span text:style-name="T83_19">Africa</text:span><text:span text:style-name="T83_20">.</text:span></text:p>
          </text:list-item>
          <text:list-item>
            <text:p text:style-name="P84"><text:span text:style-name="T84_1">Forest<text:s/>Farm<text:s/>Facility<text:s/>(</text:span><text:span text:style-name="T84_2">FFF</text:span><text:span text:style-name="T84_3">)</text:span><text:span text:style-name="T84_4"><text:s/>exceeded<text:s/>Phase<text:s/>II<text:s/>targets</text:span><text:span text:style-name="T84_5"><text:s/>and<text:s/>influenced</text:span><text:span text:style-name="T84_6"><text:s/>policy<text:s/></text:span><text:span text:style-name="T84_7">to<text:s/>enabl</text:span><text:span text:style-name="T84_8">e</text:span><text:span text:style-name="T84_9"><text:s/></text:span><text:span text:style-name="T84_10">Forest<text:s/>Farm<text:s/>Producer<text:s/>Organisations<text:s/>(</text:span><text:span text:style-name="T84_11">FFPOs</text:span><text:span text:style-name="T84_12">)</text:span><text:span text:style-name="T84_13"><text:s/>to<text:s/></text:span><text:span text:style-name="T84_14">grow</text:span><text:span text:style-name="T84_15"><text:s/></text:span><text:span text:style-name="T84_16">business</text:span><text:span text:style-name="T84_17"><text:s/></text:span><text:span text:style-name="T84_18">that<text:s/>also<text:s/>sustain</text:span><text:span text:style-name="T84_19"><text:s/></text:span><text:span text:style-name="T84_20">climate</text:span><text:span text:style-name="T84_21">-</text:span><text:span text:style-name="T84_22">resilient<text:s/>landscapes.</text:span></text:p>
          </text:list-item>
          <text:list-item>
            <text:p text:style-name="P85"><text:span text:style-name="T85_1">Sustainable<text:s/></text:span><text:span text:style-name="T85_2">E</text:span><text:span text:style-name="T85_3">nergy</text:span><text:span text:style-name="T85_4"><text:s/>Fund<text:s/>for<text:s/>Africa<text:s/>(</text:span><text:span text:style-name="T85_5">SEF</text:span><text:span text:style-name="T85_6">A</text:span><text:span text:style-name="T85_7">)</text:span><text:span text:style-name="T85_8"><text:s/>exceeded<text:s/></text:span><text:span text:style-name="T85_9">its<text:s/></text:span><text:span text:style-name="T85_10">delivery<text:s/>targets</text:span><text:span text:style-name="T85_11"><text:s/>in<text:s/>2025</text:span><text:span text:style-name="T85_12">,<text:s/>approving<text:s/>$</text:span><text:span text:style-name="T85_13">97<text:s/>million</text:span><text:span text:style-name="T85_14"><text:s/>across<text:s/></text:span><text:span text:style-name="T85_15">thirteen</text:span><text:span text:style-name="T85_16"><text:s/></text:span><text:span text:style-name="T85_17">new<text:s/></text:span><text:span text:style-name="T85_18">projects</text:span><text:span text:style-name="T85_19"><text:s/>and<text:s/></text:span><text:span text:style-name="T85_20">disbursing<text:s/>$</text:span><text:span text:style-name="T85_21">67<text:s/>million,<text:s/>bringing<text:s/>the<text:s/>total<text:s/>active</text:span><text:span text:style-name="T85_22"><text:s/>portfolio<text:s/></text:span><text:span text:style-name="T85_23">to<text:s/>$390.7<text:s/>million<text:s/>in<text:s/>net<text:s/>commitments<text:s/>spanning<text:s/>48</text:span><text:span text:style-name="T85_24"><text:s/>countries.</text:span></text:p>
          </text:list-item>
          <text:list-item>
            <text:p text:style-name="P86"><text:span text:style-name="T86_1">Sustainable<text:s/>Risk<text:s/>Mitigation<text:s/>Initiative<text:s/>(SRMI)</text:span><text:span text:style-name="T86_2"><text:s/></text:span><text:span text:style-name="T86_3">delivered<text:s/>strong<text:s/>performance</text:span></text:p>
          </text:list-item>
          <text:list-item>
            <text:p text:style-name="P87"><text:span text:style-name="T87_1">Sustainable<text:s/>Risk<text:s/>Mitigation<text:s/></text:span><text:span text:style-name="T87_2">Initiative</text:span><text:span text:style-name="T87_3"><text:s/>(</text:span><text:span text:style-name="T87_4">SRM</text:span><text:span text:style-name="T87_5">I</text:span><text:span text:style-name="T87_6">)</text:span><text:span text:style-name="T87_7"><text:s/></text:span><text:span text:style-name="T87_8">delivered<text:s/>strong<text:s/>performance,<text:s/>meeting<text:s/>or<text:s/></text:span><text:span text:style-name="T87_9">exceeding<text:s/>FY25<text:s/>results<text:s/>targets<text:s/>across<text:s/>energy<text:s/>transition<text:s/>outcomes.</text:span></text:p>
          </text:list-item>
        </text:list>
        <text:p text:style-name="P88"/>
        <text:p text:style-name="P89"><text:span text:style-name="T89_1">The<text:s/>weighted<text:s/>contribution<text:s/>is<text:s/>calculated<text:s/>by<text:s/>applying<text:s/>the<text:s/>programme’s<text:s/>share<text:s/>of<text:s/>FCDO<text:s/>funding<text:s/>to<text:s/>its<text:s/>annual<text:s/>review<text:s/>score,<text:s/>ensuring<text:s/>larger<text:s/>investments<text:s/>have<text:s/>a<text:s/>proportionate<text:s/>influence<text:s/>on<text:s/>the<text:s/>overall<text:s/>ARCAN<text:s/>score</text:span><text:span text:style-name="T89_2">.<text:s/></text:span></text:p>
        <text:p text:style-name="P90"/>
        <text:p text:style-name="P91"><text:span text:style-name="T91_1">Delivery<text:s/>Breakdown</text:span></text:p>
        <text:p text:style-name="P92"/>
        <table:table table:style-name="Table5">
          <table:table-column table:style-name="Column19"/>
          <table:table-column table:style-name="Column20"/>
          <table:table-column table:style-name="Column21"/>
          <table:table-column table:style-name="Column22"/>
          <table:table-row table:style-name="Row14">
            <table:table-cell table:style-name="Cell56">
              <text:p text:style-name="P93"><text:span text:style-name="T93_1">Programme</text:span></text:p>
            </table:table-cell>
            <table:table-cell table:style-name="Cell57">
              <text:p text:style-name="P94"><text:span text:style-name="T94_1">Funding<text:s/>Share</text:span></text:p>
            </table:table-cell>
            <table:table-cell table:style-name="Cell58">
              <text:p text:style-name="P95"><text:span text:style-name="T95_1">Score</text:span></text:p>
            </table:table-cell>
            <table:table-cell table:style-name="Cell59">
              <text:p text:style-name="P96"><text:span text:style-name="T96_1">Weighted<text:s/>Contribution</text:span></text:p>
            </table:table-cell>
          </table:table-row>
          <table:table-row table:style-name="Row15">
            <table:table-cell table:style-name="Cell60">
              <text:p text:style-name="P97"><text:span text:style-name="T97_1">CIWA</text:span></text:p>
            </table:table-cell>
            <table:table-cell table:style-name="Cell61">
              <text:p text:style-name="P98"><text:span text:style-name="T98_1">11.5%</text:span></text:p>
            </table:table-cell>
            <table:table-cell table:style-name="Cell62">
              <text:p text:style-name="P99"><text:span text:style-name="T99_1">A</text:span></text:p>
            </table:table-cell>
            <table:table-cell table:style-name="Cell63">
              <text:p text:style-name="P100"><text:span text:style-name="T100_1">5.75</text:span></text:p>
            </table:table-cell>
          </table:table-row>
          <table:table-row table:style-name="Row16">
            <table:table-cell table:style-name="Cell64">
              <text:p text:style-name="P101"><text:span text:style-name="T101_1">CAFI</text:span></text:p>
            </table:table-cell>
            <table:table-cell table:style-name="Cell65">
              <text:p text:style-name="P102"><text:span text:style-name="T102_1">30%</text:span></text:p>
            </table:table-cell>
            <table:table-cell table:style-name="Cell66">
              <text:p text:style-name="P103"><text:span text:style-name="T103_1">B</text:span></text:p>
            </table:table-cell>
            <table:table-cell table:style-name="Cell67">
              <text:p text:style-name="P104"><text:span text:style-name="T104_1">11.25</text:span></text:p>
            </table:table-cell>
          </table:table-row>
          <table:table-row table:style-name="Row17">
            <table:table-cell table:style-name="Cell68">
              <text:p text:style-name="P105"><text:span text:style-name="T105_1">FFF</text:span></text:p>
            </table:table-cell>
            <table:table-cell table:style-name="Cell69">
              <text:p text:style-name="P106"><text:span text:style-name="T106_1">4.6%</text:span></text:p>
            </table:table-cell>
            <table:table-cell table:style-name="Cell70">
              <text:p text:style-name="P107"><text:span text:style-name="T107_1">A+</text:span></text:p>
            </table:table-cell>
            <table:table-cell table:style-name="Cell71">
              <text:p text:style-name="P108"><text:span text:style-name="T108_1">2.89</text:span></text:p>
            </table:table-cell>
          </table:table-row>
          <table:table-row table:style-name="Row18">
            <table:table-cell table:style-name="Cell72">
              <text:p text:style-name="P109"><text:span text:style-name="T109_1">WISER</text:span></text:p>
            </table:table-cell>
            <table:table-cell table:style-name="Cell73">
              <text:p text:style-name="P110"><text:span text:style-name="T110_1">27.1%</text:span></text:p>
            </table:table-cell>
            <table:table-cell table:style-name="Cell74">
              <text:p text:style-name="P111"><text:span text:style-name="T111_1">A+</text:span></text:p>
            </table:table-cell>
            <table:table-cell table:style-name="Cell75">
              <text:p text:style-name="P112"><text:span text:style-name="T112_1">16.93</text:span></text:p>
            </table:table-cell>
          </table:table-row>
          <table:table-row table:style-name="Row19">
            <table:table-cell table:style-name="Cell76">
              <text:p text:style-name="P113"><text:span text:style-name="T113_1">SRMI</text:span></text:p>
            </table:table-cell>
            <table:table-cell table:style-name="Cell77">
              <text:p text:style-name="P114"><text:span text:style-name="T114_1">10.4%</text:span></text:p>
            </table:table-cell>
            <table:table-cell table:style-name="Cell78">
              <text:p text:style-name="P115"><text:span text:style-name="T115_1">A</text:span></text:p>
            </table:table-cell>
            <table:table-cell table:style-name="Cell79">
              <text:p text:style-name="P116"><text:span text:style-name="T116_1">5.21</text:span></text:p>
            </table:table-cell>
          </table:table-row>
          <table:table-row table:style-name="Row20">
            <table:table-cell table:style-name="Cell80">
              <text:p text:style-name="P117"><text:span text:style-name="T117_1">SEFA</text:span></text:p>
            </table:table-cell>
            <table:table-cell table:style-name="Cell81">
              <text:p text:style-name="P118"><text:span text:style-name="T118_1">9.6%</text:span></text:p>
            </table:table-cell>
            <table:table-cell table:style-name="Cell82">
              <text:p text:style-name="P119"><text:span text:style-name="T119_1">A</text:span></text:p>
            </table:table-cell>
            <table:table-cell table:style-name="Cell83">
              <text:p text:style-name="P120"><text:span text:style-name="T120_1">4.77</text:span></text:p>
            </table:table-cell>
          </table:table-row>
          <table:table-row table:style-name="Row21">
            <table:table-cell table:style-name="Cell84">
              <text:p text:style-name="P121"><text:span text:style-name="T121_1">AAAP</text:span></text:p>
            </table:table-cell>
            <table:table-cell table:style-name="Cell85">
              <text:p text:style-name="P122"><text:span text:style-name="T122_1">6.8%</text:span></text:p>
            </table:table-cell>
            <table:table-cell table:style-name="Cell86">
              <text:p text:style-name="P123"><text:span text:style-name="T123_1">B</text:span></text:p>
            </table:table-cell>
            <table:table-cell table:style-name="Cell87">
              <text:p text:style-name="P124"><text:span text:style-name="T124_1">2.56</text:span></text:p>
            </table:table-cell>
          </table:table-row>
          <table:table-row table:style-name="Row22">
            <table:table-cell table:style-name="Cell88">
              <text:p text:style-name="P125"><text:span text:style-name="T125_1">Delivery<text:s/>total/score</text:span></text:p>
            </table:table-cell>
            <table:table-cell table:style-name="Cell89">
              <text:p text:style-name="P126"><text:span text:style-name="T126_1">100%</text:span></text:p>
            </table:table-cell>
            <table:table-cell table:style-name="Cell90">
              <text:p text:style-name="P127"><text:span text:style-name="T127_1">A</text:span></text:p>
            </table:table-cell>
            <table:table-cell table:style-name="Cell91">
              <text:p text:style-name="P128"><text:span text:style-name="T128_1">49.36</text:span></text:p>
            </table:table-cell>
          </table:table-row>
        </table:table>
        <text:p text:style-name="P129"/>
        <text:p text:style-name="P130"/>
        <text:p text:style-name="P131"><text:span text:style-name="T131_1">The<text:s/>programme<text:s/>scored<text:s/>a<text:s/></text:span><text:span text:style-name="T131_2">B</text:span><text:span text:style-name="T131_3"><text:s/></text:span><text:span text:style-name="T131_4">on</text:span><text:span text:style-name="T131_5"><text:s/></text:span><text:span text:style-name="T131_6">actionable<text:s/>learning</text:span><text:span text:style-name="T131_7"><text:s/></text:span><text:span text:style-name="T131_8">(10%)</text:span><text:span text:style-name="T131_9">.<text:s/></text:span><text:span text:style-name="T131_10">A<text:s/>mid-term<text:s/>evaluation<text:s/>was<text:s/>conducted,<text:s/></text:span><text:span text:style-name="T131_11">generating<text:s/></text:span><text:span text:style-name="T131_12">evidence</text:span><text:span text:style-name="T131_13"><text:s/>across<text:s/>ARCAN</text:span><text:span text:style-name="T131_14"><text:s/>on</text:span><text:span text:style-name="T131_15"><text:s/>private<text:s/>sector<text:s/>financing,<text:s/>gender<text:s/>and<text:s/>social<text:s/>inclusion,<text:s/></text:span><text:span text:style-name="T131_16">local<text:s/>partnerships</text:span><text:span text:style-name="T131_17"><text:s/>and<text:s/></text:span><text:span text:style-name="T131_18">transformational<text:s/>change.</text:span><text:span text:style-name="T131_19"><text:s/></text:span><text:span text:style-name="T131_20">T</text:span><text:span text:style-name="T131_21">he</text:span><text:span text:style-name="T131_22"><text:s/>extent<text:s/>of<text:s/></text:span><text:span text:style-name="T131_23">dissemination</text:span><text:span text:style-name="T131_24"><text:s/></text:span><text:span text:style-name="T131_25">and<text:s/>influence<text:s/></text:span><text:span text:style-name="T131_26">was<text:s/></text:span><text:span text:style-name="T131_27">more<text:s/></text:span><text:span text:style-name="T131_28">limited</text:span><text:span text:style-name="T131_29"><text:s/>than<text:s/>intended</text:span><text:span text:style-name="T131_30"><text:s/>given<text:s/>the<text:s/>closure<text:s/>of<text:s/>the</text:span><text:span text:style-name="T131_31"><text:s/>ARCAN</text:span><text:span text:style-name="T131_32"><text:s/>MEL</text:span><text:span text:style-name="T131_33"><text:s/></text:span><text:span text:style-name="T131_34">contract<text:s/></text:span><text:span text:style-name="T131_35">at<text:s/>the<text:s/>end<text:s/>of<text:s/>March<text:s/>2026</text:span><text:span text:style-name="T131_36">;</text:span><text:span text:style-name="T131_37"><text:s/>targeted<text:s/>internal<text:s/></text:span><text:span text:style-name="T131_38">ARCAN<text:s/></text:span><text:span text:style-name="T131_39">component</text:span><text:span text:style-name="T131_40"><text:s/>and<text:s/></text:span><text:span text:style-name="T131_41">FCDO</text:span><text:span text:style-name="T131_42">-wide<text:s/></text:span><text:span text:style-name="T131_43">learning<text:s/>events<text:s/></text:span><text:span text:style-name="T131_44">did<text:s/>take</text:span><text:span text:style-name="T131_45"><text:s/></text:span><text:span text:style-name="T131_46">place</text:span><text:span text:style-name="T131_47">.</text:span></text:p>
        <text:p text:style-name="P132"/>
        <text:p text:style-name="P133"><text:span text:style-name="T133_1">Previous<text:s/>Annual<text:s/>Review<text:s/>Recommendations:</text:span><text:span text:style-name="T133_2"><text:s/></text:span></text:p>
        <text:p text:style-name="P134"/>
        <table:table table:style-name="Table6">
          <table:table-column table:style-name="Column23"/>
          <table:table-column table:style-name="Column24"/>
          <table:table-row table:style-name="Row23">
            <table:table-cell table:style-name="Cell92">
              <text:p text:style-name="P135"><text:span text:style-name="T135_1">Recommendations<text:s/>from<text:s/></text:span><text:span text:style-name="T135_2">202</text:span><text:span text:style-name="T135_3">5</text:span><text:span text:style-name="T135_4"><text:s/></text:span></text:p>
            </table:table-cell>
            <table:table-cell table:style-name="Cell93">
              <text:p text:style-name="P136"><text:span text:style-name="T136_1">Progress</text:span><text:span text:style-name="T136_2"> </text:span></text:p>
            </table:table-cell>
          </table:table-row>
          <table:table-row table:style-name="Row24">
            <table:table-cell table:style-name="Cell94">
              <text:p text:style-name="P137"><text:span text:style-name="T137_1">Reassess<text:s/>ARCAN<text:s/>delivery<text:s/>model,<text:s/>considering<text:s/>(by<text:s/>October):</text:span><text:span text:style-name="T137_2"><text:s/></text:span><text:span text:style-name="T137_3">Outcomes<text:s/>of<text:s/>2025<text:s/>Spending<text:s/>Review<text:s/>and<text:s/>midline<text:s/>evaluation</text:span><text:span text:style-name="T137_4">,<text:s/></text:span><text:span text:style-name="T137_5">Reduction<text:s/>of<text:s/>donor<text:s/>support<text:s/>across<text:s/>some<text:s/>delivery<text:s/>areas</text:span><text:span text:style-name="T137_6">,<text:s/></text:span><text:span text:style-name="T137_7">Implications<text:s/>around<text:s/>private<text:s/>sector<text:s/>mobilisation</text:span><text:span text:style-name="T137_8">,<text:s/></text:span><text:span text:style-name="T137_9">Support<text:s/>for<text:s/>partnerships<text:s/>with<text:s/>countries<text:s/>and<text:s/>regional<text:s/>institution</text:span><text:span text:style-name="T137_10">.</text:span></text:p>
            </table:table-cell>
            <table:table-cell table:style-name="Cell95">
              <text:p text:style-name="P138"><text:span text:style-name="T138_1">Context<text:s/>change.<text:s/></text:span><text:span text:style-name="T138_2">Decision<text:s/>taken<text:s/>to<text:s/>close<text:s/>some<text:s/></text:span><text:span text:style-name="T138_3">projects</text:span><text:span text:style-name="T138_4"><text:s/>early<text:s/>(AAAP,<text:s/>MEL<text:s/>contract)<text:s/>and<text:s/>not<text:s/>bid<text:s/>for<text:s/>further<text:s/>funding<text:s/></text:span><text:span text:style-name="T138_5">for<text:s/>others<text:s/>(SRMI,<text:s/>SEFA,<text:s/>CIWA<text:s/>and<text:s/>FFF).<text:s/></text:span><text:span text:style-name="T138_6">Plan<text:s/>to<text:s/>continue<text:s/>with<text:s/>WISER<text:s/>and<text:s/>CAFI</text:span><text:span text:style-name="T138_7">,<text:s/>in<text:s/>the</text:span><text:span text:style-name="T138_8"><text:s/>long-term<text:s/>both</text:span><text:span text:style-name="T138_9"><text:s/>programmes<text:s/></text:span><text:span text:style-name="T138_10">are<text:s/>expected<text:s/>to<text:s/></text:span><text:span text:style-name="T138_11">consolidate<text:s/></text:span><text:span text:style-name="T138_12">into<text:s/>other<text:s/>thematic</text:span><text:span text:style-name="T138_13"><text:s/>programmes</text:span><text:span text:style-name="T138_14">.</text:span><text:span text:style-name="T138_15"><text:s/></text:span></text:p>
            </table:table-cell>
          </table:table-row>
          <table:table-row table:style-name="Row25">
            <table:table-cell table:style-name="Cell96">
              <text:p text:style-name="P139"><text:span text:style-name="T139_1">Strengthen<text:s/>MEL<text:s/>(by<text:s/>end<text:s/>25/26</text:span><text:span text:style-name="T139_2">)</text:span><text:span text:style-name="T139_3">,<text:s/>e</text:span><text:span text:style-name="T139_4">nsure</text:span><text:span text:style-name="T139_5"><text:s/>MEL<text:s/>products<text:s/>are<text:s/>demand-led<text:s/>and<text:s/>co-developed<text:s/>between<text:s/>FCDO<text:s/>and<text:s/>implementing<text:s/>partners,<text:s/></text:span><text:span text:style-name="T139_6">a</text:span><text:span text:style-name="T139_7">llocate</text:span><text:span text:style-name="T139_8"><text:s/>time<text:s/>and<text:s/>resources<text:s/>for<text:s/>implementing<text:s/>and<text:s/>tracking<text:s/>recommendations,<text:s/></text:span><text:span text:style-name="T139_9">complete</text:span><text:span text:style-name="T139_10"><text:s/></text:span><text:span text:style-name="T139_11">t</text:span><text:span text:style-name="T139_12">ransformational</text:span><text:span text:style-name="T139_13"><text:s/></text:span><text:span text:style-name="T139_14">c</text:span><text:span text:style-name="T139_15">hange<text:s/></text:span><text:span text:style-name="T139_16">a</text:span><text:span text:style-name="T139_17">ssessments</text:span><text:span text:style-name="T139_18"><text:s/>(by<text:s/>end<text:s/>of<text:s/>2025),<text:s/></text:span><text:span text:style-name="T139_19">p</text:span><text:span text:style-name="T139_20">ush</text:span><text:span text:style-name="T139_21"><text:s/>partners<text:s/>on<text:s/>GESI<text:s/>targeting<text:s/>and<text:s/>reporting.</text:span></text:p>
            </table:table-cell>
            <table:table-cell table:style-name="Cell97">
              <text:p text:style-name="P140"><text:span text:style-name="T140_1">Recommendations<text:s/>met.<text:s/></text:span><text:span text:style-name="T140_2">A<text:s/>decision<text:s/>was<text:s/>taken<text:s/>to<text:s/>exit<text:s/>from<text:s/>the<text:s/>ARCAN<text:s/>independent<text:s/>MEL<text:s/>provider</text:span><text:span text:style-name="T140_3">.<text:s/>A</text:span><text:span text:style-name="T140_4"><text:s/>set<text:s/>of<text:s/>final<text:s/></text:span><text:span text:style-name="T140_5">deliverables<text:s/>and<text:s/></text:span><text:span text:style-name="T140_6">an<text:s/></text:span><text:span text:style-name="T140_7">exit<text:s/>strategy<text:s/></text:span><text:span text:style-name="T140_8">was<text:s/>designed</text:span><text:span text:style-name="T140_9"><text:s/>and<text:s/>implemented<text:s/>by<text:s/>31<text:s/>March<text:s/>2026</text:span><text:span text:style-name="T140_10">.</text:span><text:span text:style-name="T140_11"><text:s/></text:span></text:p>
            </table:table-cell>
          </table:table-row>
          <table:table-row table:style-name="Row26">
            <table:table-cell table:style-name="Cell98">
              <text:p text:style-name="P141"><text:span text:style-name="T141_1">Enhance<text:s/>Sustainability<text:s/>(ongoing<text:s/>in<text:s/>25/26</text:span><text:span text:style-name="T141_2">)</text:span><text:span text:style-name="T141_3">,<text:s/>a</text:span><text:span text:style-name="T141_4">dvocating</text:span><text:span text:style-name="T141_5"><text:s/>for<text:s/>capacity<text:s/>building,<text:s/>knowledge<text:s/>transfer<text:s/>and<text:s/>institution<text:s/>strengthening<text:s/>across<text:s/>projects,<text:s/></text:span><text:span text:style-name="T141_6">u</text:span><text:span text:style-name="T141_7">se</text:span><text:span text:style-name="T141_8"><text:s/>transformational<text:s/>change<text:s/>assessments<text:s/>to<text:s/>develop<text:s/>a<text:s/>plan<text:s/>for<text:s/>sustaining<text:s/>outcomes<text:s/>for<text:s/>all<text:s/>projects<text:s/>beyond<text:s/>ARCAN<text:s/>support.</text:span></text:p>
              <text:p text:style-name="P142"/>
            </table:table-cell>
            <table:table-cell table:style-name="Cell99">
              <text:p text:style-name="P143"><text:span text:style-name="T143_1">Progress<text:s/>made.<text:s/>Learning</text:span><text:span text:style-name="T143_2"><text:s/>event<text:s/>held<text:s/>to<text:s/>disseminate<text:s/></text:span><text:span text:style-name="T143_3">ARCAN<text:s/></text:span><text:span text:style-name="T143_4">key<text:s/></text:span><text:span text:style-name="T143_5">learning</text:span><text:span text:style-name="T143_6">.<text:s/></text:span><text:span text:style-name="T143_7">Where<text:s/>policy<text:s/>overlap<text:s/>with<text:s/>other<text:s/>thematic<text:s/>programmes,</text:span><text:span text:style-name="T143_8"><text:s/>new<text:s/></text:span><text:span text:style-name="T143_9">institutional<text:s/>teams<text:s/>identified<text:s/>to<text:s/></text:span><text:span text:style-name="T143_10">monitor<text:s/>on-going</text:span><text:span text:style-name="T143_11"><text:s/>results<text:s/>or<text:s/></text:span><text:span text:style-name="T143_12">continued</text:span><text:span text:style-name="T143_13"><text:s/>implementation.<text:s/></text:span><text:span text:style-name="T143_14">Transformational<text:s/>change<text:s/>assessments<text:s/></text:span><text:span text:style-name="T143_15">completed<text:s/>and<text:s/></text:span><text:span text:style-name="T143_16">inform</text:span><text:span text:style-name="T143_17">ing</text:span><text:span text:style-name="T143_18"><text:s/></text:span><text:span text:style-name="T143_19">ongoing<text:s/>partner</text:span><text:span text:style-name="T143_20"><text:s/></text:span><text:span text:style-name="T143_21">engage</text:span><text:span text:style-name="T143_22">ments.</text:span><text:span text:style-name="T143_23"><text:s/></text:span><text:span text:style-name="T143_24">operationalised<text:s/>KPI<text:s/>15<text:s/>assessments<text:s/>in<text:s/>programmes<text:s/>and<text:s/></text:span><text:span text:style-name="T143_25">us</text:span><text:span text:style-name="T143_26">e</text:span><text:span text:style-name="T143_27"><text:s/>of<text:s/>MEL<text:s/>synthesis<text:s/>to<text:s/>inform<text:s/>outcome-level<text:s/>change.</text:span></text:p>
            </table:table-cell>
          </table:table-row>
          <table:table-row table:style-name="Row27">
            <table:table-cell table:style-name="Cell100">
              <text:p text:style-name="P144"><text:span text:style-name="T144_1">Enhance<text:s/></text:span><text:span text:style-name="T144_2">s</text:span><text:span text:style-name="T144_3">ynergies</text:span><text:span text:style-name="T144_4"><text:s/>and<text:s/></text:span><text:span text:style-name="T144_5">p</text:span><text:span text:style-name="T144_6">olicy<text:s/></text:span><text:span text:style-name="T144_7">i</text:span><text:span text:style-name="T144_8">nfluencing<text:s/></text:span><text:span text:style-name="T144_9">a</text:span><text:span text:style-name="T144_10">cross</text:span><text:span text:style-name="T144_11"><text:s/>ARCAN<text:s/>(throughout<text:s/>2025/26</text:span><text:span text:style-name="T144_12">)</text:span><text:span text:style-name="T144_13">.</text:span></text:p>
            </table:table-cell>
            <table:table-cell table:style-name="Cell101">
              <text:p text:style-name="P145"><text:span text:style-name="T145_1">Progress<text:s/>made.<text:s/></text:span><text:span text:style-name="T145_2">Programme<text:s/>c</text:span><text:span text:style-name="T145_3">omponents<text:s/>sought<text:s/>to<text:s/>facilitate<text:s/>joint<text:s/>learning</text:span><text:span text:style-name="T145_4">.</text:span><text:span text:style-name="T145_5"><text:s/></text:span><text:span text:style-name="T145_6">Where<text:s/>programme<text:s/>or<text:s/>policy<text:s/>commitments<text:s/>are<text:s/>continuing<text:s/></text:span><text:span text:style-name="T145_7">ARCAN<text:s/>has<text:s/></text:span><text:span text:style-name="T145_8">been<text:s/>proactive<text:s/>in<text:s/>joining<text:s/>up<text:s/></text:span><text:span text:style-name="T145_9">with<text:s/></text:span><text:span text:style-name="T145_10">other<text:s/></text:span><text:span text:style-name="T145_11">thematic<text:s/>teams</text:span><text:span text:style-name="T145_12"><text:s/>in<text:s/>FCDO<text:s/>and</text:span><text:span text:style-name="T145_13"><text:s/></text:span><text:span text:style-name="T145_14">with<text:s/>relevant<text:s/>country</text:span><text:span text:style-name="T145_15"><text:s/>posts.<text:s/></text:span></text:p>
            </table:table-cell>
          </table:table-row>
        </table:table>
        <text:p text:style-name="P146"/>
        <text:p text:style-name="P147"><text:span text:style-name="T147_1">Major<text:s/>lessons<text:s/>and<text:s/>recommendations<text:s/>for<text:s/>the<text:s/>year<text:s/>ahead<text:s/></text:span></text:p>
        <text:p text:style-name="P148"/>
        <text:p text:style-name="P149"><text:span text:style-name="T149_1">ARCAN<text:s/>has<text:s/>made<text:s/>good<text:s/>progress<text:s/>across<text:s/></text:span><text:span text:style-name="T149_2">the</text:span><text:span text:style-name="T149_3"><text:s/>portfolio</text:span><text:span text:style-name="T149_4"><text:s/>building<text:s/>on<text:s/>recommendations<text:s/>from<text:s/>the<text:s/>last<text:s/>annual<text:s/>review<text:s/>to<text:s/></text:span><text:span text:style-name="T149_5">prioritise<text:s/></text:span><text:span text:style-name="T149_6">sustainability</text:span><text:span text:style-name="T149_7"><text:s/>of<text:s/>outcomes<text:s/>and<text:s/>refocus<text:s/></text:span><text:span text:style-name="T149_8">delivery</text:span><text:span text:style-name="T149_9"><text:s/></text:span><text:span text:style-name="T149_10">toward<text:s/>revised</text:span><text:span text:style-name="T149_11"><text:s/>FCDO<text:s/>development<text:s/>priorities.<text:s/></text:span><text:span text:style-name="T149_12">I</text:span><text:span text:style-name="T149_13">t</text:span><text:span text:style-name="T149_14"><text:s/>has</text:span><text:span text:style-name="T149_15"><text:s/>faced<text:s/></text:span><text:span text:style-name="T149_16">key</text:span><text:span text:style-name="T149_17"><text:s/>changes<text:s/>due<text:s/>to<text:s/></text:span><text:span text:style-name="T149_18">the<text:s/>reduction<text:s/>in<text:s/>ODA</text:span><text:span text:style-name="T149_19">,<text:s/>and<text:s/>this</text:span><text:span text:style-name="T149_20"><text:s/>Annual<text:s/>Review<text:s/>reflects<text:s/></text:span><text:span text:style-name="T149_21">a<text:s/>programme<text:s/>in<text:s/>transition,<text:s/>one<text:s/>that<text:s/>has<text:s/>had<text:s/>to<text:s/>refocus<text:s/>resources<text:s/>and<text:s/>close<text:s/>several<text:s/>components.<text:s/></text:span></text:p>
        <text:p text:style-name="P150"/>
        <text:p text:style-name="P151"><text:span text:style-name="T151_1">Key<text:s/>Lessons</text:span></text:p>
        <text:list text:style-name="LS8" xml:id="list8">
          <text:list-item>
            <text:p text:style-name="P152"><text:span text:style-name="T152_1">Measuring<text:s/></text:span><text:span text:style-name="T152_2">and<text:s/>delivering</text:span><text:span text:style-name="T152_3"><text:s/></text:span><text:span text:style-name="T152_4">transformation</text:span><text:span text:style-name="T152_5">al</text:span><text:span text:style-name="T152_6"><text:s/>change<text:s/>remains<text:s/>challenging</text:span><text:span text:style-name="T152_7"><text:s/></text:span><text:span text:style-name="T152_8">-</text:span><text:span text:style-name="T152_9"><text:s/></text:span><text:span text:style-name="T152_10">progress<text:s/>has<text:s/>been<text:s/>made<text:s/>(e.g.<text:s/>development<text:s/>of<text:s/>KPI15<text:s/>approaches),<text:s/>but<text:s/>evidence<text:s/>on<text:s/>impact<text:s/>and<text:s/>sustainability<text:s/></text:span><text:span text:style-name="T152_11">will<text:s/>be<text:s/></text:span><text:span text:style-name="T152_12">difficult<text:s/>to<text:s/>track</text:span><text:span text:style-name="T152_13"><text:s/>with<text:s/>shorter<text:s/>implementation<text:s/>horizons</text:span><text:span text:style-name="T152_14">.</text:span></text:p>
          </text:list-item>
          <text:list-item>
            <text:p text:style-name="P153"><text:span text:style-name="T153_1">Cross-programme<text:s/>collaboration<text:s/>does<text:s/>not<text:s/>happen<text:s/>organically</text:span><text:span text:style-name="T153_2"><text:s/></text:span><text:span text:style-name="T153_3">–</text:span><text:span text:style-name="T153_4"><text:s/></text:span><text:span text:style-name="T153_5">it<text:s/>requires<text:s/>dedicated<text:s/>project<text:s/>resou</text:span><text:span text:style-name="T153_6">rce<text:s/>to<text:s/></text:span><text:span text:style-name="T153_7">drive</text:span><text:span text:style-name="T153_8"><text:s/>cohesion<text:s/>between<text:s/>partners</text:span><text:span text:style-name="T153_9">.<text:s/>Although<text:s/>there<text:s/>were</text:span><text:span text:style-name="T153_10"><text:s/></text:span><text:span text:style-name="T153_11">clear<text:s/></text:span><text:span text:style-name="T153_12">theoretical<text:s/></text:span><text:span text:style-name="T153_13">synergies</text:span><text:span text:style-name="T153_14"><text:s/>across<text:s/>the<text:s/>ARCAN<text:s/>portfolio</text:span><text:span text:style-name="T153_15">,<text:s/>collaboration<text:s/>across<text:s/></text:span><text:span text:style-name="T153_16">partners</text:span><text:span text:style-name="T153_17"><text:s/>remained<text:s/>limited<text:s/>without<text:s/></text:span><text:span text:style-name="T153_18">this<text:s/>dedicated</text:span><text:span text:style-name="T153_19"><text:s/>design,<text:s/>facilitation,<text:s/>and<text:s/>resourcing.<text:s/></text:span></text:p>
          </text:list-item>
          <text:list-item>
            <text:p text:style-name="P154"><text:span text:style-name="T154_1">Structured<text:s/>learning<text:s/>events<text:s/>are<text:s/>high-value<text:s/>but<text:s/>require<text:s/>focus<text:s/>and<text:s/>follow-through</text:span><text:span text:style-name="T154_2"><text:s/>–<text:s/></text:span><text:span text:style-name="T154_3">learning<text:s/>events<text:s/>surfaced<text:s/>actionable<text:s/>collaboration<text:s/>opportunities,<text:s/>but<text:s/>impact<text:s/>depends<text:s/>on<text:s/>clear<text:s/>objectives,<text:s/></text:span><text:span text:style-name="T154_4">aligned<text:s/>incentives</text:span><text:span text:style-name="T154_5">,<text:s/></text:span><text:span text:style-name="T154_6">dedicated<text:s/>capacity,<text:s/>and<text:s/>sustained<text:s/>engagement</text:span><text:span text:style-name="T154_7">.<text:s/></text:span></text:p>
          </text:list-item>
          <text:list-item>
            <text:p text:style-name="P155"><text:span text:style-name="T155_1">Qualitative<text:s/>methods</text:span><text:span text:style-name="T155_2">,<text:s/>alongside<text:s/>quantitative<text:s/>metrics</text:span><text:span text:style-name="T155_3"><text:s/>are<text:s/>essential<text:s/>for<text:s/>complex<text:s/>programmes</text:span><text:span text:style-name="T155_4"><text:s/></text:span><text:span text:style-name="T155_5">-</text:span><text:span text:style-name="T155_6"><text:s/>case<text:s/>studies,<text:s/>stories<text:s/>of<text:s/>change<text:s/>and<text:s/>thematic<text:s/>deep<text:s/>dives<text:s/></text:span><text:span text:style-name="T155_7">were</text:span><text:span text:style-name="T155_8"><text:s/>more<text:s/>effective<text:s/>than<text:s/>quantitative<text:s/>indicators<text:s/>alone<text:s/>for<text:s/>capturing<text:s/>institutional<text:s/>change<text:s/>and<text:s/></text:span><text:span text:style-name="T155_9">programmatic<text:s/></text:span><text:span text:style-name="T155_10">influence</text:span><text:span text:style-name="T155_11">.</text:span></text:p>
          </text:list-item>
          <text:list-item>
            <text:p text:style-name="P156"><text:span text:style-name="T156_1">Evidence<text:s/>gaps<text:s/></text:span><text:span text:style-name="T156_2">remain</text:span><text:span text:style-name="T156_3"><text:s/></text:span><text:span text:style-name="T156_4">–</text:span><text:span text:style-name="T156_5"><text:s/></text:span><text:span text:style-name="T156_6">not<text:s/>only<text:s/>due<text:s/>to<text:s/></text:span><text:span text:style-name="T156_7">limited</text:span><text:span text:style-name="T156_8"><text:s/>access<text:s/>to<text:s/>data</text:span><text:span text:style-name="T156_9">,<text:s/>but<text:s/>in<text:s/>some<text:s/>cases<text:s/>the<text:s/>absence<text:s/>of<text:s/>consistent,<text:s/>disaggregated<text:s/>data</text:span><text:span text:style-name="T156_10"><text:s/></text:span><text:span text:style-name="T156_11">(particularly<text:s/>where<text:s/>large<text:s/>multilateral<text:s/>funds<text:s/>cannot<text:s/>accommodate<text:s/>single-donor<text:s/>reporting<text:s/>requirements)</text:span><text:span text:style-name="T156_12"><text:s/></text:span><text:span text:style-name="T156_13">constraining<text:s/>both</text:span><text:span text:style-name="T156_14"><text:s/>results<text:s/>reporting<text:s/>and<text:s/></text:span><text:span text:style-name="T156_15">Value<text:s/>for<text:s/>Money</text:span><text:span text:style-name="T156_16"><text:s/>analysis.<text:s/></text:span></text:p>
          </text:list-item>
          <text:list-item>
            <text:p text:style-name="P157"><text:span text:style-name="T157_1">Programme<text:s/>coherence<text:s/>is<text:s/>critical<text:s/>for<text:s/>portfolio-level<text:s/>impact</text:span><text:span text:style-name="T157_2"><text:s/></text:span><text:span text:style-name="T157_3">-</text:span><text:span text:style-name="T157_4"><text:s/></text:span><text:span text:style-name="T157_5">gr</text:span><text:span text:style-name="T157_6">eater</text:span><text:span text:style-name="T157_7"><text:s/>alignment<text:s/>across<text:s/>geographies,<text:s/>sectors,<text:s/>and<text:s/>implementing<text:s/>partners<text:s/>could<text:s/>unlock<text:s/>more<text:s/>systemic<text:s/>change.<text:s/></text:span><text:span text:style-name="T157_8">Coherence<text:s/>with<text:s/>thematics<text:s/>has<text:s/>been<text:s/>prioritised<text:s/>for<text:s/>remaining<text:s/>components</text:span><text:span text:style-name="T157_9"><text:s/>but<text:s/>taking<text:s/>forward<text:s/></text:span><text:span text:style-name="T157_10">this<text:s/>recommendation<text:s/>will<text:s/>be<text:s/>dependent<text:s/>on<text:s/>FCDO<text:s/>structural<text:s/>changes<text:s/>and<text:s/>capacity</text:span><text:span text:style-name="T157_11">.</text:span></text:p>
          </text:list-item>
        </text:list>
        <text:p text:style-name="P158"/>
        <text:p text:style-name="P159"><text:span text:style-name="T159_1">Priority<text:s/>Recommendations<text:s/>for<text:s/>202</text:span><text:span text:style-name="T159_2">6</text:span><text:span text:style-name="T159_3">/2</text:span><text:span text:style-name="T159_4">7</text:span><text:span text:style-name="T159_5">,</text:span><text:span text:style-name="T159_6"><text:s/></text:span><text:span text:style-name="T159_7">for<text:s/></text:span><text:span text:style-name="T159_8">components<text:s/>that<text:s/>are<text:s/>continuing:<text:s/></text:span></text:p>
        <text:p text:style-name="P160"/>
        <text:p text:style-name="P161"><text:span text:style-name="T161_1">WISER</text:span></text:p>
        <text:p text:style-name="P162"/>
        <table:table table:style-name="Table7"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row table:style-name="Row28">
            <table:table-cell table:style-name="Cell102">
              <text:p text:style-name="P163"><text:span text:style-name="T163_1">No.<text:s/></text:span></text:p>
            </table:table-cell>
            <table:table-cell table:style-name="Cell103">
              <text:p text:style-name="P164"><text:span text:style-name="T164_1">Context<text:s/></text:span></text:p>
            </table:table-cell>
            <table:table-cell table:style-name="Cell104">
              <text:p text:style-name="P165"><text:span text:style-name="T165_1">Action<text:s/></text:span></text:p>
            </table:table-cell>
            <table:table-cell table:style-name="Cell105">
              <text:p text:style-name="P166"><text:span text:style-name="T166_1">Accountable<text:s/>Person</text:span></text:p>
            </table:table-cell>
            <table:table-cell table:style-name="Cell106">
              <text:p text:style-name="P167"><text:span text:style-name="T167_1">Timeline</text:span></text:p>
            </table:table-cell>
          </table:table-row>
          <table:table-row table:style-name="Row29">
            <table:table-cell table:style-name="Cell107">
              <text:p text:style-name="P168"><text:span text:style-name="T168_1">1</text:span></text:p>
            </table:table-cell>
            <table:table-cell table:style-name="Cell108">
              <text:p text:style-name="P169"><text:span text:style-name="T169_1">A<text:s/></text:span><text:span text:style-name="T169_2">stronger</text:span><text:span text:style-name="T169_3"><text:s/>focus<text:s/>on<text:s/></text:span><text:span text:style-name="T169_4">clear<text:s/></text:span><text:span text:style-name="T169_5">sustainability<text:s/>pathways<text:s/>is<text:s/>essential<text:s/></text:span><text:span text:style-name="T169_6">within<text:s/>all<text:s/>projects</text:span><text:span text:style-name="T169_7">:<text:s/></text:span><text:span text:style-name="T169_8">WISER<text:s/></text:span><text:span text:style-name="T169_9">embeds<text:s/>sustainability<text:s/>through<text:s/>a<text:s/>variety<text:s/>of<text:s/>mechanisms<text:s/>such<text:s/>as<text:s/>building</text:span><text:span text:style-name="T169_10"><text:s/>institutional</text:span><text:span text:style-name="T169_11"><text:s/>capacity</text:span><text:span text:style-name="T169_12"><text:s/>and<text:s/></text:span><text:span text:style-name="T169_13">ensuring<text:s/>that<text:s/>projects<text:s/>are<text:s/>nationally<text:s/>and<text:s/>regionally<text:s/>owned.<text:s/>Despite<text:s/>efforts<text:s/>to<text:s/>embed<text:s/></text:span><text:span text:style-name="T169_14">financial<text:s/>sustainability</text:span><text:span text:style-name="T169_15"><text:s/>within<text:s/>project<text:s/>development,<text:s/>this<text:s/>remains<text:s/>a<text:s/>significant<text:s/>challenge.</text:span></text:p>
            </table:table-cell>
            <table:table-cell table:style-name="Cell109">
              <text:p text:style-name="P170"><text:span text:style-name="T170_1">Financed<text:s/>exit<text:s/>strategies<text:s/>and/or<text:s/>sustainability<text:s/>plans<text:s/>should<text:s/>be<text:s/>developed<text:s/>by<text:s/>all<text:s/>projects<text:s/>before<text:s/>closure,<text:s/>with<text:s/>consideration<text:s/>of<text:s/>this<text:s/>applied<text:s/>from<text:s/>design<text:s/>stage<text:s/>onwards.<text:s/></text:span><text:span text:style-name="T170_2"><text:s/></text:span></text:p>
            </table:table-cell>
            <table:table-cell table:style-name="Cell110">
              <text:p text:style-name="P171"><text:span text:style-name="T171_1">FCDO<text:s/></text:span><text:span text:style-name="T171_2">WISER<text:s/></text:span><text:span text:style-name="T171_3">Project<text:s/>Lead</text:span></text:p>
            </table:table-cell>
            <table:table-cell table:style-name="Cell111">
              <text:p text:style-name="P172"><text:span text:style-name="T172_1">By<text:s/>31<text:s/>March<text:s/>2027</text:span></text:p>
            </table:table-cell>
          </table:table-row>
          <table:table-row table:style-name="Row30">
            <table:table-cell table:style-name="Cell112">
              <text:p text:style-name="P173"><text:span text:style-name="T173_1">2</text:span></text:p>
            </table:table-cell>
            <table:table-cell table:style-name="Cell113">
              <text:p text:style-name="P174"><text:span text:style-name="T174_1">Policy<text:s/>influence<text:s/>and<text:s/>institutional<text:s/>change<text:s/>require<text:s/>better<text:s/>measurement<text:s/>approaches</text:span><text:span text:style-name="T174_2">:<text:s/></text:span><text:span text:style-name="T174_3">There<text:s/>is<text:s/>a<text:s/>need<text:s/>for<text:s/>more<text:s/>robust<text:s/>methodologies<text:s/>and<text:s/></text:span><text:span text:style-name="T174_4">data<text:s/>to<text:s/></text:span><text:span text:style-name="T174_5">move<text:s/>beyond<text:s/></text:span><text:span text:style-name="T174_6">current<text:s/>practices<text:s/>(i.e.</text:span><text:span text:style-name="T174_7"><text:s/>measuring</text:span><text:span text:style-name="T174_8"><text:s/>the<text:s/>number<text:s/>of<text:s/></text:span><text:span text:style-name="T174_9">institutions<text:s/>reached</text:span><text:span text:style-name="T174_10">)<text:s/>to<text:s/></text:span><text:span text:style-name="T174_11">instead<text:s/></text:span><text:span text:style-name="T174_12">capture<text:s/>the<text:s/>depth<text:s/>and<text:s/>quality</text:span><text:span text:style-name="T174_13"><text:s/></text:span><text:span text:style-name="T174_14">of<text:s/></text:span><text:span text:style-name="T174_15">WISER’s<text:s/>contribution<text:s/>to<text:s/>policy<text:s/>uptake<text:s/>and<text:s/>system-level<text:s/>change</text:span><text:span text:style-name="T174_16">.</text:span></text:p>
            </table:table-cell>
            <table:table-cell table:style-name="Cell114">
              <text:p text:style-name="P175"><text:span text:style-name="T175_1">Work<text:s/>with<text:s/>M</text:span><text:span text:style-name="T175_2">et<text:s/>Office<text:s/>MEL<text:s/>t</text:span><text:span text:style-name="T175_3">eam<text:s/>to<text:s/>develop<text:s/>and<text:s/>implement<text:s/>improved<text:s/>methodologies<text:s/>and<text:s/>data<text:s/>systems<text:s/>to<text:s/>better<text:s/>measure<text:s/></text:span><text:span text:style-name="T175_4">policy<text:s/>influence<text:s/>and<text:s/>institutional<text:s/>change.<text:s/></text:span></text:p>
            </table:table-cell>
            <table:table-cell table:style-name="Cell115">
              <text:p text:style-name="P176"><text:span text:style-name="T176_1">FCDO<text:s/>WISER<text:s/>Project<text:s/>Lead</text:span></text:p>
            </table:table-cell>
            <table:table-cell table:style-name="Cell116">
              <text:p text:style-name="P177"><text:span text:style-name="T177_1">By<text:s/>31<text:s/>Dec<text:s/>202</text:span><text:span text:style-name="T177_2">6</text:span></text:p>
            </table:table-cell>
          </table:table-row>
          <table:table-row table:style-name="Row31">
            <table:table-cell table:style-name="Cell117">
              <text:p text:style-name="P178"><text:span text:style-name="T178_1">3</text:span></text:p>
            </table:table-cell>
            <table:table-cell table:style-name="Cell118">
              <text:p text:style-name="P179"><text:span text:style-name="T179_1">Integration</text:span><text:span text:style-name="T179_2"><text:s/>with<text:s/>other<text:s/>resilience<text:s/>initiatives<text:s/></text:span><text:span text:style-name="T179_3">is<text:s/></text:span><text:span text:style-name="T179_4">needed:</text:span><text:span text:style-name="T179_5"><text:s/></text:span><text:span text:style-name="T179_6">WISER’s<text:s/></text:span><text:span text:style-name="T179_7">effectiveness<text:s/>and<text:s/></text:span><text:span text:style-name="T179_8">impact</text:span><text:span text:style-name="T179_9"><text:s/></text:span><text:span text:style-name="T179_10">has<text:s/>potential<text:s/>to<text:s/>be</text:span><text:span text:style-name="T179_11"><text:s/>enhanced<text:s/></text:span><text:span text:style-name="T179_12">by<text:s/>improving<text:s/>linkages<text:s/>between</text:span><text:span text:style-name="T179_13"><text:s/></text:span><text:span text:style-name="T179_14">WCIS<text:s/></text:span><text:span text:style-name="T179_15">and</text:span><text:span text:style-name="T179_16"><text:s/>complementary<text:s/></text:span><text:span text:style-name="T179_17">initiatives</text:span><text:span text:style-name="T179_18"><text:s/>(e.g.<text:s/>agriculture,<text:s/></text:span><text:span text:style-name="T179_19">health,<text:s/>humanitarian,<text:s/>water</text:span><text:span text:style-name="T179_20">),</text:span><text:span text:style-name="T179_21"><text:s/>rather<text:s/>than<text:s/>operating<text:s/>as<text:s/>a<text:s/>standalone<text:s/>service</text:span><text:span text:style-name="T179_22">.<text:s/>There<text:s/>is<text:s/>a<text:s/>need<text:s/>for<text:s/>tailored<text:s/>approaches<text:s/>to<text:s/>be<text:s/>developed<text:s/></text:span><text:span text:style-name="T179_23">to<text:s/>test<text:s/>mechanisms<text:s/>for<text:s/>improved<text:s/>active<text:s/>collaboration<text:s/>with<text:s/>wider<text:s/>sectors.</text:span></text:p>
            </table:table-cell>
            <table:table-cell table:style-name="Cell119">
              <text:p text:style-name="P180"><text:span text:style-name="T180_1">Work<text:s/>with<text:s/>the<text:s/>MO<text:s/>to<text:s/>consider<text:s/>and<text:s/>identify<text:s/>complementary<text:s/>initiatives<text:s/>where<text:s/>we<text:s/>can<text:s/>explore<text:s/>opportunities<text:s/>for<text:s/>active<text:s/></text:span><text:span text:style-name="T180_2">collaboration<text:s/>or</text:span><text:span text:style-name="T180_3"><text:s/>take<text:s/>a<text:s/>more<text:s/>joined<text:s/>up<text:s/>and<text:s/>effective<text:s/>approach.</text:span></text:p>
              <text:p text:style-name="P181"/>
            </table:table-cell>
            <table:table-cell table:style-name="Cell120">
              <text:p text:style-name="P182"><text:span text:style-name="T182_1">FCDO<text:s/>WISER<text:s/>Project<text:s/>Lead</text:span></text:p>
            </table:table-cell>
            <table:table-cell table:style-name="Cell121">
              <text:p text:style-name="P183"><text:span text:style-name="T183_1">As<text:s/>projects<text:s/>are<text:s/>agreed</text:span><text:span text:style-name="T183_2"><text:s/>throughout<text:s/>the<text:s/>financial<text:s/>year.<text:s/></text:span></text:p>
            </table:table-cell>
          </table:table-row>
          <table:table-row table:style-name="Row32">
            <table:table-cell table:style-name="Cell122">
              <text:p text:style-name="P184"><text:span text:style-name="T184_1">4</text:span></text:p>
            </table:table-cell>
            <table:table-cell table:style-name="Cell123">
              <text:p text:style-name="P185"><text:span text:style-name="T185_1">Demonstrating<text:s/>value<text:s/>through<text:s/>mobilisation<text:s/>and<text:s/>uptake<text:s/>is<text:s/>a<text:s/>key<text:s/>strength:<text:s/></text:span><text:span text:style-name="T185_2">Evidence<text:s/>shows<text:s/>WISER<text:s/>can<text:s/>leverage<text:s/>additional<text:s/>funding<text:s/>and<text:s/>influence<text:s/>decision-making<text:s/>through<text:s/></text:span><text:span text:style-name="T185_3">collaboration,<text:s/></text:span><text:span text:style-name="T185_4">knowledge<text:s/>products<text:s/>and<text:s/>services.<text:s/></text:span></text:p>
              <text:p text:style-name="P186"/>
            </table:table-cell>
            <table:table-cell table:style-name="Cell124">
              <text:p text:style-name="P187"><text:span text:style-name="T187_1">Ask<text:s/>the<text:s/>MO<text:s/>to<text:s/>develop<text:s/>a<text:s/>clear<text:s/>plan<text:s/>to<text:s/>scale<text:s/>and<text:s/>systematise<text:s/>WISER’s<text:s/>mobilisation<text:s/>offer,<text:s/>including<text:s/>proactively<text:s/>diversifying<text:s/>the<text:s/>donor<text:s/>base<text:s/>and<text:s/>partnerships<text:s/>to<text:s/>sustain<text:s/>and<text:s/>future</text:span><text:span text:style-name="T187_2">-</text:span><text:span text:style-name="T187_3">proof<text:s/>the<text:s/>programme.</text:span><text:span text:style-name="T187_4"><text:s/>This<text:s/>should<text:s/>include<text:s/>both<text:s/>consideration<text:s/>of<text:s/>the<text:s/>WISER<text:s/>programme<text:s/>itself,<text:s/>as<text:s/>well<text:s/>as<text:s/>opportunities<text:s/>for<text:s/>joint<text:s/>MO-FCDO<text:s/>influencing<text:s/>to<text:s/>increase<text:s/>investment<text:s/>in<text:s/>WCIS<text:s/>more<text:s/>generally<text:s/>(e.g.<text:s/>multilat</text:span><text:span text:style-name="T187_5">eral<text:s/>funding<text:s/>for<text:s/>WCIS<text:s/>infrastructure).<text:s/></text:span></text:p>
            </table:table-cell>
            <table:table-cell table:style-name="Cell125">
              <text:p text:style-name="P188"><text:span text:style-name="T188_1">FCDO<text:s/>WISER<text:s/>Project<text:s/>Lead</text:span></text:p>
            </table:table-cell>
            <table:table-cell table:style-name="Cell126">
              <text:p text:style-name="P189"><text:span text:style-name="T189_1">By<text:s/>31<text:s/>March<text:s/>2027</text:span></text:p>
            </table:table-cell>
          </table:table-row>
          <table:table-row table:style-name="Row33">
            <table:table-cell table:style-name="Cell127">
              <text:p text:style-name="P190"><text:span text:style-name="T190_1">5</text:span></text:p>
            </table:table-cell>
            <table:table-cell table:style-name="Cell128">
              <text:p text:style-name="P191"><text:span text:style-name="T191_1">GE</text:span><text:span text:style-name="T191_2">D</text:span><text:span text:style-name="T191_3">SI,<text:s/>partnership-building<text:s/>and<text:s/>localisation<text:s/>approaches<text:s/>offer<text:s/></text:span><text:span text:style-name="T191_4">transferable<text:s/>good<text:s/>practice:<text:s/></text:span><text:span text:style-name="T191_5">WISER’s<text:s/>work<text:s/>on<text:s/>GESI<text:s/>standards,<text:s/>partner<text:s/>capacity-building,<text:s/>co-production,<text:s/>and<text:s/>locally,<text:s/>nationally<text:s/>and<text:s/>regionally<text:s/>led<text:s/>approaches<text:s/>highlight<text:s/>effective<text:s/>inclusive<text:s/>delivery<text:s/>models<text:s/>that<text:s/>could<text:s/>be<text:s/>scaled<text:s/>across<text:s/>the<text:s/>portfolio.<text:s/></text:span></text:p>
              <text:p text:style-name="P192"/>
            </table:table-cell>
            <table:table-cell table:style-name="Cell129">
              <text:p text:style-name="P193"><text:span text:style-name="T193_1">I</text:span><text:span text:style-name="T193_2">nclude</text:span><text:span text:style-name="T193_3"><text:s/>WISER<text:s/>GEDSI</text:span><text:span text:style-name="T193_4"><text:s/>lessons<text:s/>in<text:s/>design<text:s/>of<text:s/>WISER<text:s/>Global</text:span><text:span text:style-name="T193_5"><text:s/>and<text:s/></text:span><text:span text:style-name="T193_6">consider<text:s/>opportunities<text:s/>for<text:s/>wider<text:s/>dissemination</text:span><text:span text:style-name="T193_7">.<text:s/></text:span></text:p>
            </table:table-cell>
            <table:table-cell table:style-name="Cell130">
              <text:p text:style-name="P194"><text:span text:style-name="T194_1">MO<text:s/>Team<text:s/>in<text:s/>liaison<text:s/>with<text:s/>FCDO<text:s/></text:span><text:span text:style-name="T194_2">Programme<text:s/>Manager</text:span></text:p>
            </table:table-cell>
            <table:table-cell table:style-name="Cell131">
              <text:p text:style-name="P195"><text:span text:style-name="T195_1">By<text:s/>31<text:s/>Dec<text:s/>202</text:span><text:span text:style-name="T195_2">6</text:span></text:p>
            </table:table-cell>
          </table:table-row>
        </table:table>
        <text:p text:style-name="P196"/>
        <text:p text:style-name="P197"><text:span text:style-name="T197_1">CAFI</text:span></text:p>
        <table:table table:style-name="Table8">
          <table:table-column table:style-name="Column30"/>
          <table:table-column table:style-name="Column31"/>
          <table:table-column table:style-name="Column32"/>
          <table:table-column table:style-name="Column33"/>
          <table:table-column table:style-name="Column34"/>
          <table:table-row table:style-name="Row34">
            <table:table-cell table:style-name="Cell132">
              <text:p text:style-name="P198"><text:span text:style-name="T198_1">No.<text:s/></text:span></text:p>
            </table:table-cell>
            <table:table-cell table:style-name="Cell133">
              <text:p text:style-name="P199"><text:span text:style-name="T199_1">Context<text:s/></text:span></text:p>
            </table:table-cell>
            <table:table-cell table:style-name="Cell134">
              <text:p text:style-name="P200"><text:span text:style-name="T200_1">Action<text:s/></text:span></text:p>
            </table:table-cell>
            <table:table-cell table:style-name="Cell135">
              <text:p text:style-name="P201"><text:span text:style-name="T201_1">Accountable<text:s/>Person</text:span></text:p>
            </table:table-cell>
            <table:table-cell table:style-name="Cell136">
              <text:p text:style-name="P202"><text:span text:style-name="T202_1">Timeline</text:span></text:p>
            </table:table-cell>
          </table:table-row>
          <table:table-row table:style-name="Row35">
            <table:table-cell table:style-name="Cell137">
              <text:p text:style-name="P203"><text:span text:style-name="T203_1">1</text:span></text:p>
            </table:table-cell>
            <table:table-cell table:style-name="Cell138">
              <text:p text:style-name="P204"><text:span text:style-name="T204_1">Strong<text:s/>regional<text:s/>partnerships<text:s/>but<text:s/>limited<text:s/>collaboration<text:s/>with<text:s/>ARCAN<text:s/>projects:</text:span><text:span text:style-name="T204_2"><text:s/>CAFI<text:s/>demonstrates<text:s/>effective<text:s/>regional<text:s/>collaboration<text:s/>but<text:s/>has<text:s/>weak<text:s/>linkages<text:s/>with<text:s/>other<text:s/>ARCAN<text:s/>programmes<text:s/>limiting<text:s/>broader<text:s/>portfolio<text:s/>impact.<text:s/></text:span></text:p>
            </table:table-cell>
            <table:table-cell table:style-name="Cell139">
              <text:p text:style-name="P205"><text:span text:style-name="T205_1">S</text:span><text:span text:style-name="T205_2">hift<text:s/></text:span><text:span text:style-name="T205_3">the<text:s/></text:span><text:span text:style-name="T205_4">CAFI</text:span><text:span text:style-name="T205_5"><text:s/>programme</text:span><text:span text:style-name="T205_6"><text:s/>into<text:s/>FCDO’s<text:s/>International<text:s/>Forest<text:s/>Unit</text:span><text:span text:style-name="T205_7">.<text:s/>Embed<text:s/>CAFI<text:s/>into<text:s/>the<text:s/>IFU<text:s/>portfolio<text:s/>actively<text:s/>seeking<text:s/>out<text:s/>opportunities<text:s/>to<text:s/>build<text:s/>portfolio<text:s/>coherence<text:s/>across<text:s/>FCDO</text:span><text:span text:style-name="T205_8"><text:s/>Congo<text:s/>Basin<text:s/>investments.</text:span></text:p>
            </table:table-cell>
            <table:table-cell table:style-name="Cell140">
              <text:p text:style-name="P206"><text:span text:style-name="T206_1">CAFI<text:s/>Lead<text:s/>and<text:s/>CAFI<text:s/>PM</text:span></text:p>
            </table:table-cell>
            <table:table-cell table:style-name="Cell141">
              <text:p text:style-name="P207"><text:span text:style-name="T207_1">By<text:s/></text:span><text:span text:style-name="T207_2">1<text:s/>April<text:s/>2026</text:span></text:p>
            </table:table-cell>
          </table:table-row>
          <table:table-row table:style-name="Row36">
            <table:table-cell table:style-name="Cell142">
              <text:p text:style-name="P208"><text:span text:style-name="T208_1">2</text:span></text:p>
            </table:table-cell>
            <table:table-cell table:style-name="Cell143">
              <text:p text:style-name="P209"><text:span text:style-name="T209_1">GESI<text:s/>integration<text:s/>requires<text:s/>stronger<text:s/>operationalisation<text:s/>and<text:s/>data</text:span><text:span text:style-name="T209_2">:<text:s/></text:span><text:span text:style-name="T209_3">Progress<text:s/>has<text:s/>been<text:s/>made,<text:s/>but<text:s/>gaps<text:s/>remain<text:s/>in<text:s/>translating<text:s/></text:span><text:span text:style-name="T209_4">GESI</text:span><text:span text:style-name="T209_5"><text:s/>analysis<text:s/>into<text:s/>programme<text:s/>decisions<text:s/>and<text:s/>tracking<text:s/>outcomes.<text:s/></text:span></text:p>
              <text:p text:style-name="P210"/>
            </table:table-cell>
            <table:table-cell table:style-name="Cell144">
              <text:p text:style-name="P211"><text:span text:style-name="T211_1">Ensure</text:span><text:span text:style-name="T211_2"><text:s/></text:span><text:span text:style-name="T211_3">the<text:s/>CAFI<text:s/>Secretariat<text:s/>take<text:s/>forward<text:s/>Ecorys’<text:s/>recommendations<text:s/>in<text:s/>their<text:s/>2027<text:s/>workplan.</text:span></text:p>
            </table:table-cell>
            <table:table-cell table:style-name="Cell145">
              <text:p text:style-name="P212"><text:span text:style-name="T212_1">CAFI<text:s/>Programme<text:s/>Lead</text:span></text:p>
            </table:table-cell>
            <table:table-cell table:style-name="Cell146">
              <text:p text:style-name="P213"><text:span text:style-name="T213_1">By<text:s/></text:span><text:span text:style-name="T213_2">1<text:s/>February<text:s/>2027</text:span></text:p>
            </table:table-cell>
          </table:table-row>
          <table:table-row table:style-name="Row37">
            <table:table-cell table:style-name="Cell147">
              <text:p text:style-name="P214"><text:span text:style-name="T214_1">3</text:span></text:p>
            </table:table-cell>
            <table:table-cell table:style-name="Cell148">
              <text:p text:style-name="P215"><text:span text:style-name="T215_1">Institutional<text:s/>and<text:s/>political<text:s/>economy<text:s/>factors<text:s/></text:span><text:span text:style-name="T215_2">limit</text:span><text:span text:style-name="T215_3"><text:s/></text:span><text:span text:style-name="T215_4">successful<text:s/></text:span><text:span text:style-name="T215_5">outcomes</text:span><text:span text:style-name="T215_6">:</text:span><text:span text:style-name="T215_7"><text:s/></text:span><text:span text:style-name="T215_8">CAFI’s<text:s/>e</text:span><text:span text:style-name="T215_9">ffectiveness</text:span><text:span text:style-name="T215_10"><text:s/>depends<text:s/>heavily<text:s/>on<text:s/>governance,<text:s/>coordination,<text:s/>and<text:s/></text:span><text:span text:style-name="T215_11">data<text:s/>gathering</text:span><text:span text:style-name="T215_12">.</text:span><text:span text:style-name="T215_13"><text:s/></text:span><text:span text:style-name="T215_14">Current</text:span><text:span text:style-name="T215_15"><text:s/></text:span><text:span text:style-name="T215_16">g</text:span><text:span text:style-name="T215_17">overnance</text:span><text:span text:style-name="T215_18"><text:s/>structures</text:span><text:span text:style-name="T215_19"><text:s/></text:span><text:span text:style-name="T215_20">of<text:s/>the<text:s/>Secretariat<text:s/></text:span><text:span text:style-name="T215_21">limit<text:s/>partner</text:span><text:span text:style-name="T215_22"><text:s/>country</text:span><text:span text:style-name="T215_23"><text:s/>responsiveness<text:s/>to<text:s/>underperformance.<text:s/></text:span><text:span text:style-name="T215_24">More</text:span><text:span text:style-name="T215_25"><text:s/></text:span><text:span text:style-name="T215_26">systematic<text:s/>use<text:s/>of<text:s/>data</text:span><text:span text:style-name="T215_27">,<text:s/>particularly<text:s/>through<text:s/></text:span><text:span text:style-name="T215_28">PES</text:span><text:span text:style-name="T215_29"><text:s/>monitoring,</text:span><text:span text:style-name="T215_30"><text:s/></text:span><text:span text:style-name="T215_31">is</text:span><text:span text:style-name="T215_32"><text:s/>essential<text:s/>to<text:s/>improve<text:s/></text:span><text:span text:style-name="T215_33">VfM</text:span><text:span text:style-name="T215_34"><text:s/>and<text:s/>results.</text:span></text:p>
              <text:p text:style-name="P216"/>
            </table:table-cell>
            <table:table-cell table:style-name="Cell149">
              <text:p text:style-name="P217"><text:span text:style-name="T217_1">Use<text:s/></text:span><text:span text:style-name="T217_2">UK</text:span><text:span text:style-name="T217_3"><text:s/>presidency<text:s/>influence<text:s/>to<text:s/></text:span><text:span text:style-name="T217_4">revise<text:s/>governance<text:s/>structures<text:s/>to<text:s/>include<text:s/>partner<text:s/>countries</text:span><text:span text:style-name="T217_5"><text:s/>as<text:s/>part<text:s/>of</text:span><text:span text:style-name="T217_6"><text:s/></text:span><text:span text:style-name="T217_7">a</text:span><text:span text:style-name="T217_8"><text:s/></text:span><text:span text:style-name="T217_9">new<text:s/>CAFI<text:s/>Strategy</text:span><text:span text:style-name="T217_10">.<text:s/>E</text:span><text:span text:style-name="T217_11">nsure<text:s/>Annual<text:s/>Reviews<text:s/>for<text:s/>each<text:s/>CAFI<text:s/>country<text:s/>are<text:s/>reinstated.<text:s/></text:span><text:span text:style-name="T217_12">Carry<text:s/>out<text:s/>r</text:span><text:span text:style-name="T217_13">egular<text:s/></text:span><text:span text:style-name="T217_14">partner<text:s/></text:span><text:span text:style-name="T217_15">engagement<text:s/>and<text:s/></text:span><text:span text:style-name="T217_16">field<text:s/>visits</text:span><text:span text:style-name="T217_17"><text:s/>to</text:span><text:span text:style-name="T217_18"><text:s/>jointly</text:span><text:span text:style-name="T217_19"><text:s/></text:span><text:span text:style-name="T217_20">identify<text:s/>and<text:s/>resolve</text:span><text:span text:style-name="T217_21"><text:s/></text:span><text:span text:style-name="T217_22">delivery</text:span><text:span text:style-name="T217_23"><text:s/>constraints</text:span><text:span text:style-name="T217_24"><text:s/>and<text:s/></text:span><text:span text:style-name="T217_25">bottlenecks</text:span><text:span text:style-name="T217_26">.</text:span></text:p>
              <text:p text:style-name="P218"/>
            </table:table-cell>
            <table:table-cell table:style-name="Cell150">
              <text:p text:style-name="P219"><text:span text:style-name="T219_1">CAFI<text:s/>Programme<text:s/>Lead</text:span><text:span text:style-name="T219_2"><text:s/>and<text:s/>CAFI<text:s/>Board<text:s/>Member</text:span></text:p>
            </table:table-cell>
            <table:table-cell table:style-name="Cell151">
              <text:p text:style-name="P220"><text:span text:style-name="T220_1">By<text:s/>Spring<text:s/>2027</text:span></text:p>
            </table:table-cell>
          </table:table-row>
        </table:table>
        <text:h text:style-name="P221" text:outline-level="2"><text:bookmark-start text:name="_Toc94279660"/><text:span text:style-name="T221_1">B</text:span><text:span text:style-name="T221_2">:<text:s/>THEORY<text:s/>OF<text:s/>CHANGE</text:span><text:bookmark-end text:name="_Toc94279660"/><text:span text:style-name="T221_3"><text:s/></text:span><text:span text:style-name="T221_4">AND<text:s/>PROGRESS<text:s/>TOWARDS<text:s/>OUTCOMES<text:s/></text:span></text:h>
        <text:p text:style-name="P222"/>
        <text:p text:style-name="P223"><text:span text:style-name="T223_1">Summarise<text:s/>the<text:s/>programme’s<text:s/></text:span><text:span text:style-name="T223_2"><text:a xlink:type="simple" xlink:href="https://fcogovuk.sharepoint.com/teams/prof/_layouts/15/Doc.aspx?OR=teams&amp;action=edit&amp;sourcedoc=%7bE730D961-222B-456A-A1B3-DE32308F404E%7d"><text:span text:style-name="T223_3">theory<text:s/>of<text:s/>change</text:span></text:a></text:span><text:span text:style-name="T223_4">,<text:s/></text:span><text:span text:style-name="T223_5">including<text:s/>any<text:s/>changes<text:s/>to<text:s/>outcome<text:s/>and<text:s/>impact<text:s/>indicators<text:s/>from<text:s/>the<text:s/>original<text:s/>business<text:s/>case.</text:span></text:p>
        <text:p text:style-name="P224"/>
        <text:p text:style-name="P225"><text:span text:style-name="T225_1">ARCAN’s<text:s/>expected<text:s/>impact<text:s/>is<text:s/>t</text:span><text:span text:style-name="T225_2">hat<text:s/></text:span><text:span text:style-name="T225_3">Africa</text:span><text:span text:style-name="T225_4">n</text:span><text:span text:style-name="T225_5"><text:s/>countries<text:s/>are<text:s/></text:span><text:span text:style-name="T225_6">increasingly<text:s/></text:span><text:span text:style-name="T225_7">climate<text:s/>resilient,<text:s/>low<text:s/>carbon<text:s/>and<text:s/>environmentally<text:s/>sustainable,<text:s/></text:span><text:span text:style-name="T225_8">with<text:s/>stronger<text:s/>political<text:s/>commitment</text:span><text:span text:style-name="T225_9"><text:s/>to<text:s/>tackling<text:s/>climate<text:s/>change.<text:s/></text:span><text:span text:style-name="T225_10">Its</text:span><text:span text:style-name="T225_11"><text:s/>outcome<text:s/>is<text:s/>to<text:s/>strengthen<text:s/>people’s<text:s/>resilience,<text:s/>protect<text:s/>ecosystems<text:s/>and<text:s/>increase<text:s/>access<text:s/>to<text:s/>renewable<text:s/>energy,<text:s/>including<text:s/>for<text:s/>the<text:s/>most<text:s/>vulnerable</text:span><text:span text:style-name="T225_12">.<text:s/></text:span><text:span text:style-name="T225_13">This<text:s/>is<text:s/>achieved<text:s/>through</text:span><text:span text:style-name="T225_14"><text:s/></text:span><text:span text:style-name="T225_15">support<text:s/>to</text:span><text:span text:style-name="T225_16"><text:s/>seven<text:s/>multi-country,<text:s/>multi-sector<text:s/>programmes<text:s/></text:span><text:span text:style-name="T225_17">which<text:s/>address<text:s/>some<text:s/>of<text:s/>the<text:s/>region’s<text:s/>key<text:s/>climate<text:s/>challenges</text:span><text:span text:style-name="T225_18">:<text:s/></text:span><text:span text:style-name="T225_19">WCIS</text:span><text:span text:style-name="T225_20">,<text:s/></text:span><text:span text:style-name="T225_21">loss<text:s/>of<text:s/>natural<text:s/>resources,<text:s/>transboundary<text:s/>water<text:s/>management,<text:s/>clean<text:s/>energy<text:s/>transition<text:s/>and<text:s/>climate<text:s/>finance.<text:s/></text:span><text:span text:style-name="T225_22">D</text:span><text:span text:style-name="T225_23">eliver</text:span><text:span text:style-name="T225_24">y<text:s/>mechanisms<text:s/>include</text:span><text:span text:style-name="T225_25"><text:s/>facilitating<text:s/>partnerships,<text:s/>scaling<text:s/>up<text:s/>proven<text:s/>innovatio</text:span><text:span text:style-name="T225_26">n</text:span><text:span text:style-name="T225_27">s</text:span><text:span text:style-name="T225_28">,</text:span><text:span text:style-name="T225_29"><text:s/></text:span><text:span text:style-name="T225_30">and<text:s/></text:span><text:span text:style-name="T225_31">strengthening<text:s/></text:span><text:span text:style-name="T225_32">policies</text:span><text:span text:style-name="T225_33">,<text:s/>strategies</text:span><text:span text:style-name="T225_34">,<text:s/></text:span><text:span text:style-name="T225_35">systems</text:span><text:span text:style-name="T225_36"><text:s/>and<text:s/>data</text:span><text:span text:style-name="T225_37">.<text:s/></text:span><text:span text:style-name="T225_38">The<text:s/>overall<text:s/>ARCAN<text:s/></text:span><text:span text:style-name="T225_39">T</text:span><text:span text:style-name="T225_40">heory<text:s/>of<text:s/>Change<text:s/>(</text:span><text:span text:style-name="T225_41">ToC</text:span><text:span text:style-name="T225_42">)</text:span><text:span text:style-name="T225_43"><text:s/>consolidates<text:s/>each<text:s/>implementing<text:s/></text:span><text:span text:style-name="T225_44">partner’s</text:span><text:span text:style-name="T225_45"><text:s/></text:span><text:span text:style-name="T225_46">ToC</text:span><text:span text:style-name="T225_47">.</text:span></text:p>
        <text:p text:style-name="P226"><text:span text:style-name="T226_1">There<text:s/>w</text:span><text:span text:style-name="T226_2">ere</text:span><text:span text:style-name="T226_3"><text:s/>no<text:s/>changes<text:s/>to<text:s/>the<text:s/></text:span><text:span text:style-name="T226_4">ToC</text:span><text:span text:style-name="T226_5"><text:s/></text:span><text:span text:style-name="T226_6">during<text:s/>the<text:s/>year.<text:s/>ARCAN’s<text:s/>scope<text:s/>was<text:s/>revised<text:s/>substantially,<text:s/>with<text:s/>most<text:s/>components<text:s/>closing.<text:s/></text:span><text:span text:style-name="T226_7">In<text:s/>future,</text:span><text:span text:style-name="T226_8"><text:s/>just<text:s/>one<text:s/>element<text:s/>of<text:s/>the<text:s/></text:span><text:span text:style-name="T226_9">T</text:span><text:span text:style-name="T226_10">o</text:span><text:span text:style-name="T226_11">C</text:span><text:span text:style-name="T226_12"><text:s/>will<text:s/>continue<text:s/>(better<text:s/>availability<text:s/>and<text:s/>use<text:s/>of<text:s/>weather<text:s/>and<text:s/>climate<text:s/>information<text:s/>data<text:s/>and<text:s/>systems<text:s/>through<text:s/></text:span><text:span text:style-name="T226_13">co-production<text:s/>strengthens<text:s/>climate<text:s/>systems<text:s/>and<text:s/>adaptation<text:s/>and<text:s/>ultimately<text:s/>resilience).<text:s/></text:span><text:span text:style-name="T226_14">T</text:span><text:span text:style-name="T226_15">he</text:span><text:span text:style-name="T226_16"><text:s/>overall<text:s/></text:span><text:span text:style-name="T226_17">ARCAN<text:s/></text:span><text:span text:style-name="T226_18">T</text:span><text:span text:style-name="T226_19">o</text:span><text:span text:style-name="T226_20">C</text:span><text:span text:style-name="T226_21">,<text:s/>however,</text:span><text:span text:style-name="T226_22"><text:s/>remains<text:s/>valid</text:span><text:span text:style-name="T226_23">,</text:span><text:span text:style-name="T226_24"><text:s/>captur</text:span><text:span text:style-name="T226_25">ing</text:span><text:span text:style-name="T226_26"><text:s/>its<text:s/>work<text:s/>since<text:s/>inception</text:span><text:span text:style-name="T226_27">.</text:span><text:span text:style-name="T226_28"><text:s/></text:span><text:span text:style-name="T226_29">Action:</text:span><text:span text:style-name="T226_30"><text:s/>Given<text:s/>the<text:s/>substantial<text:s/>changes<text:s/>over<text:s/>the<text:s/>last<text:s/>year,<text:s/></text:span><text:span text:style-name="T226_31">the<text:s/>programme<text:s/>team<text:s/>should<text:s/>decide<text:s/>whether<text:s/>to<text:s/>close</text:span><text:span text:style-name="T226_32"><text:s/>ARCAN<text:s/></text:span><text:span text:style-name="T226_33">early<text:s/></text:span><text:span text:style-name="T226_34">during<text:s/>2026/27<text:s/>and<text:s/>design<text:s/>a<text:s/>new<text:s/>business<text:s/>case<text:s/>which<text:s/>could<text:s/>incorporate<text:s/>the<text:s/>ongoing<text:s/>WISER<text:s/>compon</text:span><text:span text:style-name="T226_35">ent</text:span><text:span text:style-name="T226_36">.<text:s/></text:span></text:p>
        <text:p text:style-name="P227"/>
        <text:p text:style-name="P228"><text:span text:style-name="T228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228_2"><text:s/></text:span></text:p>
        <text:p text:style-name="P229"/>
        <text:p text:style-name="P230"><text:span text:style-name="T230_1">Outcome<text:s/>indicator<text:s/>progress<text:s/>is<text:s/>captured<text:s/>in<text:s/>the<text:s/>‘contribution<text:s/>to<text:s/>meaningful<text:s/>change’<text:s/>section.</text:span></text:p>
        <text:p text:style-name="P231"/>
        <text:p text:style-name="P232"><text:span text:style-name="T232_1">Impact<text:s/>is<text:s/>measured<text:s/>through<text:s/>the<text:s/>assessment<text:s/>of<text:s/>ARCAN’s<text:s/>progress<text:s/>towards<text:s/>transformational<text:s/>change</text:span><text:span text:style-name="T232_2">,</text:span><text:span text:style-name="T232_3"><text:s/>assessed<text:s/>for<text:s/>the<text:s/>first<text:s/>time<text:s/>this<text:s/>year<text:s/>by<text:s/>the<text:s/>ARCAN<text:s/>MEL<text:s/>Unit.</text:span><text:span text:style-name="T232_4"><text:s/></text:span><text:span text:style-name="T232_5">Th</text:span><text:span text:style-name="T232_6">e</text:span><text:span text:style-name="T232_7"><text:s/></text:span><text:span text:style-name="T232_8">MEL<text:s/>Unit<text:s/>determined</text:span><text:span text:style-name="T232_9"><text:s/></text:span><text:span text:style-name="T232_10">that<text:s/>it<text:s/>was<text:s/>still<text:s/>too<text:s/>early<text:s/>to<text:s/></text:span><text:span text:style-name="T232_11">be<text:s/>confident<text:s/>that<text:s/>the</text:span><text:span text:style-name="T232_12"><text:s/>ARCAN<text:s/>portfolio</text:span><text:span text:style-name="T232_13"><text:s/>is</text:span><text:span text:style-name="T232_14"><text:s/>leading<text:s/>to<text:s/>significant<text:s/>transformational<text:s/>change<text:s/>towards</text:span><text:span text:style-name="T232_15"><text:s/>its<text:s/>impact</text:span><text:span text:style-name="T232_16"><text:s/>(assessed<text:s/>as<text:s/>‘3’:<text:s/>Not<text:s/>enough<text:s/>evidence<text:s/>yet<text:s/>to<text:s/>assess,<text:s/>or<text:s/>the<text:s/>balance<text:s/>of<text:s/>evidence<text:s/>is<text:s/>inconclusive).</text:span><text:span text:style-name="T232_17"><text:s/>However,<text:s/>the<text:s/>assessment<text:s/>highlighted<text:s/>areas<text:s/>of<text:s/>work</text:span><text:span text:style-name="T232_18"><text:s/>with<text:s/></text:span><text:span text:style-name="T232_19">strong</text:span><text:span text:style-name="T232_20"><text:s/>potential</text:span><text:span text:style-name="T232_21"><text:s/></text:span><text:span text:style-name="T232_22">to<text:s/>lead<text:s/>to</text:span><text:span text:style-name="T232_23"><text:s/>transformational<text:s/>change</text:span><text:span text:style-name="T232_24">:<text:s/></text:span></text:p>
        <text:list text:style-name="LS2" xml:id="list14">
          <text:list-item>
            <text:p text:style-name="P233"><text:span text:style-name="T233_1">SEFA’s<text:s/>catalytic<text:s/>financing<text:s/>mechanisms</text:span><text:span text:style-name="T233_2">,<text:s/></text:span><text:span text:style-name="T233_3">which<text:s/></text:span><text:span text:style-name="T233_4">are</text:span><text:span text:style-name="T233_5"><text:s/>helping</text:span><text:span text:style-name="T233_6"><text:s/>scale<text:s/>up<text:s/>renewable<text:s/>energy<text:s/>despite<text:s/></text:span><text:span text:style-name="T233_7">the<text:s/></text:span><text:span text:style-name="T233_8">difficulties<text:s/>in<text:s/>raising<text:s/>private<text:s/>capital<text:s/>in<text:s/>Africa</text:span><text:span text:style-name="T233_9">,</text:span></text:p>
          </text:list-item>
          <text:list-item>
            <text:p text:style-name="P234"><text:span text:style-name="T234_1">SRMI’s<text:s/>strengthening<text:s/>of<text:s/>the<text:s/>enabling<text:s/></text:span><text:span text:style-name="T234_2">policy<text:s/>and<text:s/>regulation<text:s/></text:span><text:span text:style-name="T234_3">environment<text:s/></text:span><text:span text:style-name="T234_4">for<text:s/></text:span><text:span text:style-name="T234_5">renewable<text:s/></text:span><text:span text:style-name="T234_6">energy<text:s/></text:span><text:span text:style-name="T234_7">generation</text:span><text:span text:style-name="T234_8"><text:s/>and<text:s/>access</text:span><text:span text:style-name="T234_9"><text:s/></text:span><text:span text:style-name="T234_10">in<text:s/></text:span><text:span text:style-name="T234_11">fragile</text:span><text:span text:style-name="T234_12"><text:s/>contexts</text:span><text:span text:style-name="T234_13">,</text:span><text:span text:style-name="T234_14"><text:s/></text:span></text:p>
          </text:list-item>
          <text:list-item>
            <text:p text:style-name="P235"><text:span text:style-name="T235_1">CAFI’s<text:s/>achievement</text:span><text:span text:style-name="T235_2">s</text:span><text:span text:style-name="T235_3"><text:s/></text:span><text:span text:style-name="T235_4">to</text:span><text:span text:style-name="T235_5"><text:s/>secur</text:span><text:span text:style-name="T235_6">e</text:span><text:span text:style-name="T235_7"><text:s/>policy<text:s/>changes<text:s/>and<text:s/>sustain<text:s/>political<text:s/>will</text:span><text:span text:style-name="T235_8"><text:s/>to<text:s/>protect<text:s/>Congo<text:s/></text:span><text:span text:style-name="T235_9">B</text:span><text:span text:style-name="T235_10">asin</text:span><text:span text:style-name="T235_11"><text:s/>forests</text:span><text:span text:style-name="T235_12"><text:s/>across<text:s/>the<text:s/>five<text:s/>relevant<text:s/>countries</text:span><text:span text:style-name="T235_13">,</text:span><text:span text:style-name="T235_14"><text:s/>and<text:s/>the<text:s/></text:span><text:span text:style-name="T235_15">pilot<text:s/></text:span><text:span text:style-name="T235_16">Payments<text:s/>for<text:s/>Ecosystem<text:s/>Services<text:s/>(PES)<text:s/></text:span><text:span text:style-name="T235_17">approac</text:span><text:span text:style-name="T235_18">h</text:span><text:span text:style-name="T235_19">,</text:span></text:p>
          </text:list-item>
          <text:list-item>
            <text:p text:style-name="P236"><text:span text:style-name="T236_1">WISER’s<text:s/></text:span><text:span text:style-name="T236_2">paradigm</text:span><text:span text:style-name="T236_3"><text:s/>shift<text:s/>from</text:span><text:span text:style-name="T236_4"><text:s/></text:span><text:span text:style-name="T236_5">a<text:s/>project-focused<text:s/>m</text:span><text:span text:style-name="T236_6">echanism<text:s/>to<text:s/>a<text:s/>systems-focused<text:s/>model<text:s/></text:span><text:span text:style-name="T236_7">centred<text:s/>around<text:s/>regional,<text:s/>national<text:s/>and<text:s/>local<text:s/>partnerships,<text:s/>using<text:s/>co-production<text:s/>and<text:s/>innovative<text:s/>approaches<text:s/>like<text:s/>action-based<text:s/>early<text:s/>warning<text:s/>systems<text:s/>to<text:s/></text:span><text:span text:style-name="T236_8">strengthen</text:span><text:span text:style-name="T236_9"><text:s/></text:span><text:span text:style-name="T236_10">the<text:s/></text:span><text:span text:style-name="T236_11">likelihood<text:s/>of<text:s/></text:span><text:span text:style-name="T236_12">sustained<text:s/>early<text:s/>warning<text:s/>and<text:s/>early<text:s/>action</text:span><text:span text:style-name="T236_13">.<text:s/></text:span></text:p>
          </text:list-item>
          <text:list-item>
            <text:p text:style-name="P237"><text:span text:style-name="T237_1">FFF’s<text:s/>success<text:s/>in<text:s/>support</text:span><text:span text:style-name="T237_2">ing</text:span><text:span text:style-name="T237_3"><text:s/>FFPOs<text:s/>to<text:s/></text:span><text:span text:style-name="T237_4">increase<text:s/>membership,<text:s/></text:span><text:span text:style-name="T237_5">access<text:s/>new<text:s/>markets<text:s/>and<text:s/>diversify<text:s/>products</text:span><text:span text:style-name="T237_6">,<text:s/></text:span><text:span text:style-name="T237_7">with</text:span><text:span text:style-name="T237_8"><text:s/>some<text:s/>significant<text:s/>policy<text:s/>successes<text:s/>(e.g.<text:s/>land<text:s/>tenure<text:s/>in<text:s/>Madagascar)</text:span><text:span text:style-name="T237_9">,</text:span><text:span text:style-name="T237_10"><text:s/></text:span></text:p>
          </text:list-item>
          <text:list-item>
            <text:p text:style-name="P238"><text:span text:style-name="T238_1">CIWA’s<text:s/>work<text:s/>to<text:s/></text:span><text:span text:style-name="T238_2">strengthen<text:s/>governance<text:s/>and<text:s/></text:span><text:span text:style-name="T238_3">institutional<text:s/></text:span><text:span text:style-name="T238_4">capaci</text:span><text:span text:style-name="T238_5">ty</text:span><text:span text:style-name="T238_6"><text:s/>and</text:span><text:span text:style-name="T238_7"><text:s/>raise<text:s/>investment<text:s/>for<text:s/>transboundary<text:s/>water<text:s/>management</text:span><text:span text:style-name="T238_8"><text:s/>and<text:s/></text:span><text:span text:style-name="T238_9">financing<text:s/>successful</text:span><text:span text:style-name="T238_10"><text:s/>innovations<text:s/>such<text:s/>as</text:span><text:span text:style-name="T238_11"><text:s/>promoting<text:s/>solar<text:s/>powered<text:s/>irrigation<text:s/>in<text:s/>the<text:s/>Sahel</text:span><text:span text:style-name="T238_12">,<text:s/>and<text:s/></text:span></text:p>
          </text:list-item>
          <text:list-item>
            <text:p text:style-name="P239"><text:span text:style-name="T239_1">AAAPs<text:s/>high</text:span><text:span text:style-name="T239_2">-</text:span><text:span text:style-name="T239_3">quality<text:s/>climate<text:s/></text:span><text:span text:style-name="T239_4">analysis</text:span><text:span text:style-name="T239_5">,</text:span><text:span text:style-name="T239_6"><text:s/>innovative<text:s/>solutions<text:s/></text:span><text:span text:style-name="T239_7">and<text:s/>local<text:s/>partnerships<text:s/>(such<text:s/>as<text:s/>in<text:s/>Kenya)<text:s/></text:span><text:span text:style-name="T239_8">to<text:s/>strengthen<text:s/></text:span><text:span text:style-name="T239_9">climate<text:s/></text:span><text:span text:style-name="T239_10">adaption</text:span><text:span text:style-name="T239_11"><text:s/></text:span><text:span text:style-name="T239_12">of</text:span><text:span text:style-name="T239_13"><text:s/>infrastructure</text:span><text:span text:style-name="T239_14"><text:s/></text:span><text:span text:style-name="T239_15">investments</text:span><text:span text:style-name="T239_16"><text:s/>and</text:span><text:span text:style-name="T239_17"><text:s/></text:span><text:span text:style-name="T239_18">promot</text:span><text:span text:style-name="T239_19">e</text:span><text:span text:style-name="T239_20"><text:s/>cost-effective<text:s/>nature-based<text:s/>solutions</text:span><text:span text:style-name="T239_21">.<text:s/></text:span></text:p>
          </text:list-item>
        </text:list>
        <text:p text:style-name="P240"><text:span text:style-name="T240_1">The<text:s/></text:span><text:span text:style-name="T240_2">AR</text:span><text:span text:style-name="T240_3">C</text:span><text:span text:style-name="T240_4">AN<text:s/></text:span><text:span text:style-name="T240_5">portfolio<text:s/>is<text:s/>making<text:s/>promising<text:s/></text:span><text:span text:style-name="T240_6">steps<text:s/>towards<text:s/>transformational<text:s/></text:span><text:span text:style-name="T240_7">change</text:span><text:span text:style-name="T240_8">.<text:s/>The<text:s/>evidence<text:s/>is<text:s/></text:span><text:span text:style-name="T240_9">inconclusive</text:span><text:span text:style-name="T240_10"><text:s/></text:span><text:span text:style-name="T240_11">on<text:s/>how<text:s/>transformation<text:s/>will<text:s/>be<text:s/></text:span><text:span text:style-name="T240_12">continued</text:span><text:span text:style-name="T240_13">,<text:s/>scal</text:span><text:span text:style-name="T240_14">ed</text:span><text:span text:style-name="T240_15"><text:s/>and<text:s/></text:span><text:span text:style-name="T240_16">sustained<text:s/>without<text:s/>prog</text:span><text:span text:style-name="T240_17">ramme<text:s/>interventions<text:s/></text:span><text:span text:style-name="T240_18">given<text:s/></text:span><text:span text:style-name="T240_19">the<text:s/></text:span><text:span text:style-name="T240_20">fragility<text:s/>of<text:s/></text:span><text:span text:style-name="T240_21">delivery</text:span><text:span text:style-name="T240_22"><text:s/></text:span><text:span text:style-name="T240_23">context</text:span><text:span text:style-name="T240_24">s</text:span><text:span text:style-name="T240_25">.<text:s/></text:span><text:span text:style-name="T240_26">S</text:span><text:span text:style-name="T240_27">ustained<text:s/>transformation<text:s/></text:span><text:span text:style-name="T240_28">requires<text:s/></text:span><text:span text:style-name="T240_29">exit<text:s/>strategies<text:s/></text:span><text:span text:style-name="T240_30">that<text:s/></text:span><text:span text:style-name="T240_31">link<text:s/>to<text:s/></text:span><text:span text:style-name="T240_32">domestic<text:s/>partnerships</text:span><text:span text:style-name="T240_33"><text:s/>and<text:s/>funding</text:span><text:span text:style-name="T240_34">,<text:s/>meaningful<text:s/></text:span><text:span text:style-name="T240_35">consideration<text:s/>of<text:s/></text:span><text:span text:style-name="T240_36">gender<text:s/>and<text:s/>social<text:s/>inclusion,</text:span><text:span text:style-name="T240_37"><text:s/>and<text:s/></text:span><text:span text:style-name="T240_38">tracking<text:s/></text:span><text:span text:style-name="T240_39">real-life</text:span><text:span text:style-name="T240_40"><text:s/>impacts<text:s/>of<text:s/>influencing<text:s/>and<text:s/>policy<text:s/>work.<text:s/></text:span><text:span text:style-name="T240_41">Moving<text:s/>forward,<text:s/>the<text:s/>focus</text:span><text:span text:style-name="T240_42"><text:s/>for<text:s/>ARCAN</text:span><text:span text:style-name="T240_43"><text:s/>will<text:s/>be<text:s/>on<text:s/></text:span><text:span text:style-name="T240_44">maximising</text:span><text:span text:style-name="T240_45"><text:s/></text:span><text:span text:style-name="T240_46">transformation</text:span><text:span text:style-name="T240_47">al</text:span><text:span text:style-name="T240_48"><text:s/>change<text:s/>within<text:s/>the<text:s/>WISER<text:s/>programme</text:span><text:span text:style-name="T240_49">,<text:s/>which<text:s/>primarily<text:s/></text:span><text:span text:style-name="T240_50">hinges<text:s/>on<text:s/>securing<text:s/>financial<text:s/>and<text:s/>institutional<text:s/>sustainability<text:s/>of<text:s/>WISER</text:span><text:span text:style-name="T240_51"><text:s/>supported<text:s/>interventions</text:span><text:span text:style-name="T240_52">.<text:s/></text:span><text:span text:style-name="T240_53"><text:s/></text:span><text:span text:style-name="T240_54"><text:s/></text:span></text:p>
        <text:p text:style-name="P241"><text:span text:style-name="T241_1">Previous<text:s/>Annual<text:s/>Review<text:s/>Recommendations</text:span><text:span text:style-name="T241_2">:</text:span></text:p>
        <text:p text:style-name="P242"/>
        <table:table table:style-name="Table9">
          <table:table-column table:style-name="Column35"/>
          <table:table-column table:style-name="Column36"/>
          <table:table-row table:style-name="Row38">
            <table:table-cell table:style-name="Cell152">
              <text:p text:style-name="P243"><text:span text:style-name="T243_1">Recommendations<text:s/>from<text:s/>2025<text:s/>Annual<text:s/>Review</text:span></text:p>
            </table:table-cell>
            <table:table-cell table:style-name="Cell153">
              <text:p text:style-name="P244"><text:span text:style-name="T244_1">Progress</text:span><text:span text:style-name="T244_2"> </text:span></text:p>
              <text:p text:style-name="P245"/>
            </table:table-cell>
          </table:table-row>
          <table:table-row table:style-name="Row39">
            <table:table-cell table:style-name="Cell154">
              <text:p text:style-name="P246"><text:span text:style-name="T246_1">Refresh<text:s/>the<text:s/></text:span><text:span text:style-name="T246_2">ToC</text:span><text:span text:style-name="T246_3"><text:s/>in<text:s/>early<text:s/>2026<text:s/>following<text:s/>the<text:s/>mid-term<text:s/>evaluation<text:s/>findings<text:s/>and<text:s/>confirmation<text:s/>of<text:s/>ODA<text:s/>budget<text:s/>reductions</text:span></text:p>
              <text:p text:style-name="P247"/>
            </table:table-cell>
            <table:table-cell table:style-name="Cell155">
              <text:p text:style-name="P248"><text:span text:style-name="T248_1">The<text:s/>overall<text:s/></text:span><text:span text:style-name="T248_2">ToC</text:span><text:span text:style-name="T248_3"><text:s/></text:span><text:span text:style-name="T248_4">remains<text:s/>relevant<text:s/>for<text:s/>the<text:s/>programme</text:span><text:span text:style-name="T248_5"><text:s/>and</text:span><text:span text:style-name="T248_6"><text:s/>does<text:s/>not<text:s/>need<text:s/>to<text:s/>be<text:s/>refreshed.<text:s/>Depending<text:s/></text:span><text:span text:style-name="T248_7">when</text:span><text:span text:style-name="T248_8"><text:s/>component<text:s/></text:span><text:span text:style-name="T248_9">closure<text:s/>and<text:s/></text:span><text:span text:style-name="T248_10">transitions<text:s/></text:span><text:span text:style-name="T248_11">take<text:s/>place<text:s/></text:span><text:span text:style-name="T248_12">future<text:s/>AR’s<text:s/>should<text:s/>focus<text:s/>on<text:s/>progress<text:s/>against<text:s/>the<text:s/>narrower<text:s/>WISER<text:s/></text:span><text:span text:style-name="T248_13">T</text:span><text:span text:style-name="T248_14">o</text:span><text:span text:style-name="T248_15">C</text:span><text:span text:style-name="T248_16">,<text:s/>or<text:s/></text:span><text:span text:style-name="T248_17">as</text:span><text:span text:style-name="T248_18"><text:s/>ARCAN<text:s/>ToC<text:s/>for<text:s/>the<text:s/>PCR.</text:span></text:p>
            </table:table-cell>
          </table:table-row>
          <table:table-row table:style-name="Row40">
            <table:table-cell table:style-name="Cell156">
              <text:p text:style-name="P249"><text:span text:style-name="T249_1">Complete<text:s/>the<text:s/>transformational<text:s/>change<text:s/>assessment<text:s/>of<text:s/>all<text:s/>ARCAN<text:s/>projects<text:s/>and<text:s/>use<text:s/>this<text:s/>to<text:s/>prioritise<text:s/>efforts<text:s/>to<text:s/>increase<text:s/>the<text:s/>likelihood<text:s/>of<text:s/>sustainability<text:s/>and<text:s/>scale<text:s/>of<text:s/>the<text:s/>most<text:s/>promising<text:s/>interventions.</text:span></text:p>
            </table:table-cell>
            <table:table-cell table:style-name="Cell157">
              <text:p text:style-name="P250"><text:span text:style-name="T250_1">The<text:s/>assessment<text:s/>of<text:s/>transformational<text:s/>change<text:s/>was<text:s/>completed<text:s/>in<text:s/>March<text:s/>2026.<text:s/>Given<text:s/>the<text:s/>substantial<text:s/>ODA<text:s/>budget<text:s/>reductions,<text:s/>this<text:s/>has<text:s/>been<text:s/>used<text:s/>to<text:s/>inform<text:s/></text:span><text:span text:style-name="T250_2">revised<text:s/>portfolio<text:s/>decisions.<text:s/></text:span></text:p>
            </table:table-cell>
          </table:table-row>
        </table:table>
        <text:p text:style-name="P251"><text:span text:style-name="T251_1"><text:s/></text:span></text:p>
        <text:p text:style-name="P252"><text:span text:style-name="T252_1">Lesson<text:s/>learnt<text:s/>and<text:s/>recommendations<text:s/>for<text:s/>next<text:s/>year:</text:span></text:p>
        <text:p text:style-name="P253"/>
        <text:list text:style-name="LS21" xml:id="list21">
          <text:list-item>
            <text:p text:style-name="P254"><text:span text:style-name="T254_1">Transformational</text:span><text:span text:style-name="T254_2"><text:s/>change<text:s/></text:span><text:span text:style-name="T254_3">require</text:span><text:span text:style-name="T254_4">s</text:span><text:span text:style-name="T254_5"><text:s/>consistent</text:span><text:span text:style-name="T254_6"><text:s/></text:span><text:span text:style-name="T254_7">finance<text:s/></text:span><text:span text:style-name="T254_8">and<text:s/>longer</text:span><text:span text:style-name="T254_9"><text:s/></text:span><text:span text:style-name="T254_10">time<text:s/></text:span><text:span text:style-name="T254_11">horizons;</text:span><text:span text:style-name="T254_12"><text:s/></text:span><text:span text:style-name="T254_13">whilst<text:s/>individual<text:s/>components<text:s/></text:span><text:span text:style-name="T254_14">showed<text:s/>promise<text:s/>we<text:s/></text:span><text:span text:style-name="T254_15">could<text:s/>not</text:span><text:span text:style-name="T254_16"><text:s/>demonstrate<text:s/>transformation<text:s/>had<text:s/>occurred.<text:s/></text:span><text:span text:style-name="T254_17"><text:s/></text:span></text:p>
          </text:list-item>
          <text:list-item>
            <text:p text:style-name="P255"><text:span text:style-name="T255_1">Given<text:s/>substantive<text:s/>changes<text:s/>made<text:s/>during<text:s/>the<text:s/>reporting<text:s/>year<text:s/>the<text:s/>programme<text:s/>s</text:span><text:span text:style-name="T255_2">hould<text:s/></text:span><text:span text:style-name="T255_3">complete<text:s/>the</text:span><text:span text:style-name="T255_4"><text:s/>transition<text:s/>and<text:s/>exit<text:s/>plan,</text:span><text:span text:style-name="T255_5"><text:s/>embedding<text:s/>regional<text:s/>policy<text:s/></text:span><text:span text:style-name="T255_6">priorities<text:s/>into<text:s/>thematic<text:s/>departments<text:s/></text:span><text:span text:style-name="T255_7">(CAFI)</text:span><text:span text:style-name="T255_8"><text:s/>and<text:s/></text:span><text:span text:style-name="T255_9">transitioning</text:span><text:span text:style-name="T255_10"><text:s/>WISER<text:s/></text:span><text:span text:style-name="T255_11">into</text:span><text:span text:style-name="T255_12"><text:s/>a<text:s/>new<text:s/>business<text:s/>case</text:span><text:span text:style-name="T255_13"><text:s/>as<text:s/>soon<text:s/>as<text:s/>possible</text:span><text:span text:style-name="T255_14">,<text:s/>effectively<text:s/>closing<text:s/>ARCAN.</text:span></text:p>
          </text:list-item>
        </text:list>
        <text:p text:style-name="P256"><text:span text:style-name="T256_1">Justify<text:s/>whether<text:s/>the<text:s/>programme<text:s/>should<text:s/>continue,<text:s/>based<text:s/>on<text:s/>its<text:s/>own<text:s/>merits<text:s/>and<text:s/>in<text:s/>the<text:s/>context<text:s/>of<text:s/>the<text:s/>wider<text:s/>portfolio</text:span></text:p>
        <text:p text:style-name="P257"/>
        <text:p text:style-name="P258"><text:bookmark-start text:name="_Toc94279661"/><text:span text:style-name="T258_1">ARCAN<text:s/>is</text:span><text:span text:style-name="T258_2"><text:s/>strongly<text:s/>aligned<text:s/>with<text:s/>the<text:s/>UK</text:span><text:span text:style-name="T258_3">’s<text:s/>objective<text:s/>of<text:s/>‘</text:span><text:span text:style-name="T258_4">ensuring<text:s/>a<text:s/></text:span><text:span text:style-name="T258_5">livable</text:span><text:span text:style-name="T258_6"><text:s/>planet</text:span><text:span text:style-name="T258_7"><text:s/>free<text:s/>from<text:s/>poverty’</text:span><text:span text:style-name="T258_8"><text:s/>and<text:s/>delivering<text:s/></text:span><text:span text:style-name="T258_9">FCDO<text:s/>strategic<text:s/></text:span><text:span text:style-name="T258_10">climate,<text:s/>nature<text:s/>and<text:s/>resilience<text:s/></text:span><text:span text:style-name="T258_11">priorities</text:span><text:span text:style-name="T258_12"><text:s/></text:span><text:span text:style-name="T258_13">including:<text:s/></text:span></text:p>
        <text:list text:style-name="LS6" xml:id="list23">
          <text:list-item>
            <text:p text:style-name="P259"><text:span text:style-name="T259_1">C</text:span><text:span text:style-name="T259_2">limate<text:s/></text:span><text:span text:style-name="T259_3">resilience</text:span><text:span text:style-name="T259_4"><text:s/></text:span><text:span text:style-name="T259_5">by<text:s/>incr</text:span><text:span text:style-name="T259_6">easing<text:s/>coverage<text:s/>of<text:s/>early<text:s/>warning<text:s/>and<text:s/>preparedness</text:span><text:span text:style-name="T259_7"><text:s/>(WISER),<text:s/>and<text:s/>mainstreaming<text:s/></text:span><text:span text:style-name="T259_8">climate<text:s/>adaptation<text:s/>into<text:s/>investments<text:s/>(AAAP,<text:s/>CIWA);</text:span></text:p>
          </text:list-item>
          <text:list-item>
            <text:p text:style-name="P260"><text:span text:style-name="T260_1">G</text:span><text:span text:style-name="T260_2">reen</text:span><text:span text:style-name="T260_3"><text:s/>growth</text:span><text:span text:style-name="T260_4"><text:s/>by<text:s/></text:span><text:span text:style-name="T260_5">developing<text:s/>an<text:s/>investable<text:s/></text:span><text:span text:style-name="T260_6">pipeline<text:s/></text:span><text:span text:style-name="T260_7">and<text:s/>leveraging<text:s/>investment<text:s/>for</text:span><text:span text:style-name="T260_8"><text:s/></text:span><text:span text:style-name="T260_9">clean<text:s/>energy<text:s/>(SRMI,<text:s/>SEFA);<text:s/></text:span><text:span text:style-name="T260_10"><text:tab/></text:span></text:p>
          </text:list-item>
          <text:list-item>
            <text:p text:style-name="P261"><text:span text:style-name="T261_1">Nature<text:s/></text:span><text:span text:style-name="T261_2">by<text:s/></text:span><text:span text:style-name="T261_3">halting<text:s/>and<text:s/>reversing<text:s/>forest<text:s/>loss<text:s/>(CAFI,<text:s/>FFF)</text:span><text:span text:style-name="T261_4">;</text:span></text:p>
          </text:list-item>
          <text:list-item>
            <text:p text:style-name="P262"><text:span text:style-name="T262_1">Cross</text:span><text:span text:style-name="T262_2">-cutting<text:s/></text:span><text:span text:style-name="T262_3">priorities<text:s/>of</text:span><text:span text:style-name="T262_4"><text:s/></text:span><text:span text:style-name="T262_5">sustainable<text:s/></text:span><text:span text:style-name="T262_6">agriculture</text:span><text:span text:style-name="T262_7">,<text:s/>food</text:span><text:span text:style-name="T262_8"><text:s/></text:span><text:span text:style-name="T262_9">and<text:s/>water</text:span><text:span text:style-name="T262_10"><text:s/>security<text:s/></text:span><text:span text:style-name="T262_11">(FFF,<text:s/>CIWA)</text:span><text:span text:style-name="T262_12">;</text:span></text:p>
          </text:list-item>
        </text:list>
        <text:p text:style-name="P263"/>
        <text:p text:style-name="P264"><text:span text:style-name="T264_1">Despite<text:s/>ARCAN’s<text:s/>strong<text:s/>contributions<text:s/></text:span><text:span text:style-name="T264_2">to<text:s/>the<text:s/>UK’s<text:s/>International<text:s/>Climate<text:s/>Finance<text:s/>(ICF)<text:s/>commitments<text:s/>and<text:s/></text:span><text:span text:style-name="T264_3">priorities</text:span><text:span text:style-name="T264_4">,</text:span><text:span text:style-name="T264_5"><text:s/></text:span><text:span text:style-name="T264_6">the<text:s/>programme<text:s/>has<text:s/>needed<text:s/>to<text:s/>adapt<text:s/>to<text:s/>reduced<text:s/>ODA<text:s/>budgets<text:s/>and<text:s/>a<text:s/>changing<text:s/>operating<text:s/>context.<text:s/>During<text:s/>the<text:s/>reporting<text:s/>year,<text:s/></text:span><text:span text:style-name="T264_7">the<text:s/>programme<text:s/>team</text:span><text:span text:style-name="T264_8"><text:s/>made<text:s/>a<text:s/>deliberate<text:s/>decision<text:s/>to<text:s/>prioritise<text:s/>available<text:s/>funding<text:s/>towards<text:s/>WISER,<text:s/>reflecting<text:s/>its<text:s/>strong<text:s/>alignment<text:s/>with<text:s/>the<text:s/></text:span><text:span text:style-name="T264_9">FCDO</text:span><text:span text:style-name="T264_10"><text:s/>development<text:s/>approach<text:s/>and<text:s/>core<text:s/>priorities.<text:s/>For<text:s/>remaining<text:s/>components,<text:s/></text:span><text:span text:style-name="T264_11">the<text:s/>programme<text:s/>team</text:span><text:span text:style-name="T264_12"><text:s/>have<text:s/>implemented<text:s/>a<text:s/>managed<text:s/>and<text:s/>sustainable<text:s/>exit<text:s/>and<text:s/>transition.<text:s/>As<text:s/>a<text:s/>result,<text:s/>future<text:s/>annual<text:s/>reviews<text:s/>will<text:s/>focus<text:s/>on<text:s/>a<text:s/>narrower<text:s/>set<text:s/>of<text:s/>projects,<text:s/>reflecting<text:s/>this<text:s/>more<text:s/>targeted<text:s/>portfolio.</text:span></text:p>
        <text:p text:style-name="P265"/>
        <text:p text:style-name="P266"><text:span text:style-name="T266_1"> </text:span><text:span text:style-name="T266_2">Progress<text:s/>on<text:s/>recommendations<text:s/>from<text:s/>the<text:s/>previous<text:s/>AR:<text:s/></text:span></text:p>
        <text:p text:style-name="P267"/>
        <table:table table:style-name="Table10">
          <table:table-column table:style-name="Column37"/>
          <table:table-column table:style-name="Column38"/>
          <table:table-row table:style-name="Row41">
            <table:table-cell table:style-name="Cell158">
              <text:p text:style-name="P268"><text:span text:style-name="T268_1">Recommendations<text:s/>from<text:s/></text:span><text:span text:style-name="T268_2">202</text:span><text:span text:style-name="T268_3">5</text:span><text:span text:style-name="T268_4"><text:s/></text:span></text:p>
            </table:table-cell>
            <table:table-cell table:style-name="Cell159">
              <text:p text:style-name="P269"><text:span text:style-name="T269_1">Progress</text:span><text:span text:style-name="T269_2"> </text:span></text:p>
            </table:table-cell>
          </table:table-row>
          <table:table-row table:style-name="Row42">
            <table:table-cell table:style-name="Cell160">
              <text:p text:style-name="P270"><text:span text:style-name="T270_1">Reassess<text:s/>ARCAN<text:s/>delivery<text:s/>model</text:span><text:span text:style-name="T270_2">,<text:s/>enhance<text:s/>sustainability<text:s/>and<text:s/>synergies<text:s/>across<text:s/>ARCAN<text:s/>policy</text:span><text:span text:style-name="T270_3"><text:s/>areas</text:span></text:p>
            </table:table-cell>
            <table:table-cell table:style-name="Cell161">
              <text:p text:style-name="P271"><text:span text:style-name="T271_1">ARCAN<text:s/>delivery<text:s/>model<text:s/>changed<text:s/>with<text:s/></text:span><text:span text:style-name="T271_2">projects<text:s/>closed<text:s/>early<text:s/>and<text:s/></text:span><text:span text:style-name="T271_3">others</text:span><text:span text:style-name="T271_4"><text:s/>not<text:s/>taken<text:s/>forward<text:s/>into<text:s/>the<text:s/>next<text:s/>spending<text:s/>review</text:span><text:span text:style-name="T271_5"><text:s/>–<text:s/>a<text:s/>full</text:span><text:span text:style-name="T271_6"><text:s/>exit<text:s/>and<text:s/>transition<text:s/>plan<text:s/>in<text:s/>place<text:s/>for<text:s/>all<text:s/>projects.<text:s/></text:span><text:span text:style-name="T271_7">Sustainability<text:s/>and<text:s/>synergies<text:s/>explored<text:s/>–<text:s/>work</text:span><text:span text:style-name="T271_8"><text:s/>tightened<text:s/>between<text:s/>Africa<text:s/>WISER<text:s/>and<text:s/>regional<text:s/>humanitarian<text:s/>programming</text:span><text:span text:style-name="T271_9">,<text:s/>opportunities<text:s/>explored<text:s/>to<text:s/>consolidating<text:s/></text:span><text:span text:style-name="T271_10">CIWA<text:s/>programming<text:s/></text:span><text:span text:style-name="T271_11">within<text:s/>wider<text:s/></text:span><text:span text:style-name="T271_12">FCDO<text:s/>water<text:s/></text:span><text:span text:style-name="T271_13">security<text:s/>explored,<text:s/>from<text:s/>26/7</text:span><text:span text:style-name="T271_14"><text:s/>CAFI<text:s/>investments<text:s/>brought<text:s/></text:span><text:span text:style-name="T271_15">under</text:span><text:span text:style-name="T271_16"><text:s/></text:span><text:span text:style-name="T271_17">FCDO<text:s/></text:span><text:span text:style-name="T271_18">International<text:s/>Forestry<text:s/>Unit<text:s/></text:span><text:span text:style-name="T271_19">(IFU)<text:s/>portfolio<text:s/>and<text:s/>into</text:span><text:span text:style-name="T271_20"><text:s/>the<text:s/>Congo<text:s/>Basin<text:s/>Forest<text:s/>Action<text:s/>Programme<text:s/>(CBFA</text:span><text:span text:style-name="T271_21">).</text:span></text:p>
            </table:table-cell>
          </table:table-row>
          <table:table-row table:style-name="Row43">
            <table:table-cell table:style-name="Cell162">
              <text:p text:style-name="P272"><text:span text:style-name="T272_1">Strengthen<text:s/>MEL</text:span></text:p>
            </table:table-cell>
            <table:table-cell table:style-name="Cell163">
              <text:p text:style-name="P273"><text:span text:style-name="T273_1">Transformational<text:s/>Change<text:s/>Assessment<text:s/>complete.<text:s/>GESI<text:s/>reporting<text:s/>improved<text:s/>by<text:s/>CAFI<text:s/>and<text:s/></text:span><text:span text:style-name="T273_2">MO</text:span><text:span text:style-name="T273_3"><text:s/>through<text:s/>co-development.<text:s/></text:span></text:p>
            </table:table-cell>
          </table:table-row>
        </table:table>
        <text:p text:style-name="P274"/>
        <text:p text:style-name="P275"/>
        <text:h text:style-name="P276" text:outline-level="2"><text:span text:style-name="T276_1">C.<text:s/>DETAILED<text:s/>SCORING</text:span><text:span text:style-name="T276_2"><text:s/></text:span><text:bookmark-end text:name="_Toc94279661"/></text:h>
        <text:p text:style-name="P277"/>
        <table:table table:style-name="Table11">
          <table:table-column table:style-name="Column39"/>
          <table:table-column table:style-name="Column40"/>
          <table:table-column table:style-name="Column41"/>
          <table:table-column table:style-name="Column42"/>
          <table:table-row table:style-name="Row44">
            <table:table-cell table:style-name="Cell164">
              <text:p text:style-name="P278"><text:span text:style-name="T278_1">Performance<text:s/>area </text:span><text:span text:style-name="T278_2"> </text:span></text:p>
            </table:table-cell>
            <table:table-cell table:style-name="Cell165" table:number-columns-spanned="3">
              <text:p text:style-name="P279"><text:span text:style-name="T279_1">Contribution<text:s/>to<text:s/></text:span><text:span text:style-name="T279_2">Meaningful</text:span><text:span text:style-name="T279_3"><text:s/>Change</text:span><text:span text:style-name="T279_4"> </text:span></text:p>
            </table:table-cell>
            <table:covered-table-cell/>
            <table:covered-table-cell/>
          </table:table-row>
          <table:table-row table:style-name="Row45">
            <table:table-cell table:style-name="Cell166">
              <text:p text:style-name="P280"><text:span text:style-name="T280_1">S</text:span><text:span text:style-name="T280_2">core</text:span><text:span text:style-name="T280_3">:<text:s/></text:span></text:p>
            </table:table-cell>
            <table:table-cell table:style-name="Cell167" table:number-columns-spanned="3">
              <text:p text:style-name="P281"><text:span text:style-name="T281_1"><text:s/></text:span><text:span text:style-name="T281_2">B</text:span></text:p>
            </table:table-cell>
            <table:covered-table-cell/>
            <table:covered-table-cell/>
          </table:table-row>
          <table:table-row table:style-name="Row46">
            <table:table-cell table:style-name="Cell168">
              <text:p text:style-name="P282"><text:span text:style-name="T282_1">Impact<text:s/>weighting<text:s/>(%):   </text:span></text:p>
            </table:table-cell>
            <table:table-cell table:style-name="Cell169">
              <text:p text:style-name="P283"><text:span text:style-name="T283_1">4</text:span><text:span text:style-name="T283_2">0</text:span><text:span text:style-name="T283_3">%</text:span></text:p>
            </table:table-cell>
            <table:table-cell table:style-name="Cell170">
              <text:p text:style-name="P284"><text:span text:style-name="T284_1">Weighting<text:s/>revised<text:s/>since<text:s/>last<text:s/>AR?  </text:span></text:p>
            </table:table-cell>
            <table:table-cell table:style-name="Cell171">
              <text:p text:style-name="P285"><text:span text:style-name="T285_1">Increased<text:s/>from<text:s/>30%</text:span></text:p>
            </table:table-cell>
          </table:table-row>
        </table:table>
        <text:p text:style-name="P286"/>
        <text:p text:style-name="P287"><text:span text:style-name="T287_1">Summary<text:s/>of<text:s/>programme’s<text:s/>Contribution<text:s/>to<text:s/></text:span><text:span text:style-name="T287_2">Meaningful</text:span><text:span text:style-name="T287_3"><text:s/></text:span><text:span text:style-name="T287_4">C</text:span><text:span text:style-name="T287_5">hange</text:span></text:p>
        <text:p text:style-name="P288"/>
        <text:p text:style-name="P289"><text:span text:style-name="T289_1">Each<text:s/></text:span><text:span text:style-name="T289_2">ARCAN<text:s/>project<text:s/>has<text:s/></text:span><text:span text:style-name="T289_3">indicators<text:s/>in<text:s/>line<text:s/>with<text:s/>their<text:s/>main<text:s/>contribution<text:s/>to<text:s/>the<text:s/>ARCAN<text:s/></text:span><text:span text:style-name="T289_4">O</text:span><text:span text:style-name="T289_5">utcome</text:span><text:span text:style-name="T289_6">s</text:span><text:span text:style-name="T289_7">.<text:s/>This<text:s/>summary<text:s/></text:span><text:span text:style-name="T289_8">reviews<text:s/></text:span><text:span text:style-name="T289_9">progress<text:s/>towards<text:s/>these<text:s/>priority<text:s/>indicators,</text:span><text:span text:style-name="T289_10"><text:s/></text:span><text:span text:style-name="T289_11">based<text:s/>on</text:span><text:span text:style-name="T289_12"><text:s/>progress<text:s/>to<text:s/>date<text:s/>for<text:s/>ARCAN<text:s/>supported<text:s/>programmes</text:span><text:span text:style-name="T289_13"><text:s/>from<text:s/>all<text:s/>donor<text:s/>funding</text:span><text:span text:style-name="T289_14">.</text:span></text:p>
        <text:p text:style-name="P290"/>
        <text:p text:style-name="P291"><text:span text:style-name="T291_1">Summary<text:s/>of<text:s/>progress<text:s/></text:span><text:span text:style-name="T291_2">by<text:s/>outcome</text:span><text:span text:style-name="T291_3"><text:s/>(</text:span><text:span text:style-name="T291_4">headline<text:s/></text:span><text:span text:style-name="T291_5">achievements<text:s/>to<text:s/>date</text:span><text:span text:style-name="T291_6"><text:s/></text:span><text:span text:style-name="T291_7">by</text:span><text:span text:style-name="T291_8"><text:s/>ARCAN</text:span><text:span text:style-name="T291_9"><text:s/>programmes</text:span><text:span text:style-name="T291_10">)</text:span></text:p>
        <text:p text:style-name="P292"/>
        <text:p text:style-name="P293"><text:span text:style-name="T293_1">Across<text:s/>ARCAN,<text:s/>programmes<text:s/>are<text:s/>delivering<text:s/>mixed<text:s/>progress<text:s/>against<text:s/>the<text:s/>portfolio’s<text:s/>core<text:s/>outcomes.<text:s/>On<text:s/>natural<text:s/>resources,<text:s/>large<text:s/>areas<text:s/>are<text:s/>under<text:s/>development<text:s/></text:span><text:span text:style-name="T293_2">plans<text:s/></text:span><text:span text:style-name="T293_3">or</text:span><text:span text:style-name="T293_4"><text:s/>improved<text:s/>management<text:s/>(including<text:s/>over<text:s/>10<text:s/>million<text:s/>hectares<text:s/></text:span><text:span text:style-name="T293_5">with<text:s/>development<text:s/>plans<text:s/></text:span><text:span text:style-name="T293_6">supported<text:s/>through<text:s/>CAFI<text:s/>and<text:s/>270,000<text:s/>hectares<text:s/></text:span><text:span text:style-name="T293_7">under<text:s/>improved<text:s/>management<text:s/></text:span><text:span text:style-name="T293_8">through<text:s/>FFF),<text:s/>although<text:s/>progress<text:s/>towards<text:s/>longer-term<text:s/>targets<text:s/>remains<text:s/>slightly<text:s/>off<text:s/>trac</text:span><text:span text:style-name="T293_9">k.</text:span><text:span text:style-name="T293_10"><text:s/>In<text:s/>the<text:s/>energy<text:s/>sector,<text:s/>investments<text:s/>are<text:s/>making<text:s/>significant<text:s/>contributions<text:s/>to<text:s/>renewable<text:s/>capacity<text:s/>and<text:s/>mobilisation,<text:s/>with<text:s/>substantial<text:s/>pipeline<text:s/>delivery<text:s/>expected,<text:s/>but<text:s/>some<text:s/>short-term<text:s/>milestones<text:s/>have<text:s/>been<text:s/>missed.<text:s/>Resilience<text:s/>outcomes<text:s/>are<text:s/>among<text:s/>the<text:s/>strongest,<text:s/>with<text:s/>WISER<text:s/>and<text:s/>partners<text:s/>already<text:s/>reaching<text:s/>over<text:s/>a<text:s/>million<text:s/>people<text:s/>with<text:s/>climate<text:s/>information,<text:s/>strengthening<text:s/>hundreds<text:s/>of<text:s/>institutions,<text:s/>and<text:s/>generating<text:s/>significant<text:s/>economic<text:s/>benefits,<text:s/>broadly<text:s/>exceeding<text:s/>targets,<text:s/>although<text:s/>some<text:s/>programmes<text:s/>show<text:s/>slower<text:s/>recent<text:s/>progress.<text:s/>On<text:s/>climate<text:s/>finance<text:s/>and<text:s/>investment<text:s/>mobilisation,<text:s/>initiatives<text:s/>such<text:s/>as<text:s/>SEFA<text:s/>and<text:s/>CIWA<text:s/>are<text:s/>unlocking<text:s/>billions<text:s/>in<text:s/>public<text:s/>and<text:s/>private<text:s/>finance<text:s/>and<text:s/>influencing<text:s/>major<text:s/>programmes,<text:s/>though<text:s/>performance<text:s/>is<text:s/>uneven<text:s/>across<text:s/>the<text:s/>portfolio.</text:span></text:p>
        <text:p text:style-name="P294"/>
        <table:table table:style-name="Table12">
          <table:table-column table:style-name="Column43"/>
          <table:table-column table:style-name="Column44"/>
          <table:table-row table:style-name="Row47">
            <table:table-cell table:style-name="Cell172" table:number-columns-spanned="2">
              <text:p text:style-name="P295"><text:span text:style-name="T295_1">Outcome:<text:s/>Increase<text:s/>in<text:s/>protection<text:s/>of<text:s/>natural<text:s/>resources</text:span><text:span text:style-name="T295_2"><text:s/></text:span></text:p>
            </table:table-cell>
            <table:covered-table-cell/>
          </table:table-row>
          <table:table-row table:style-name="Row48">
            <table:table-cell table:style-name="Cell173">
              <text:p text:style-name="P296"><text:span text:style-name="T296_1">Land</text:span><text:span text:style-name="T296_2"><text:s/>under</text:span><text:span text:style-name="T296_3"><text:s/>more<text:s/></text:span><text:span text:style-name="T296_4">sustainable<text:s/>land<text:s/>management<text:s/>practices</text:span></text:p>
            </table:table-cell>
            <table:table-cell table:style-name="Cell174">
              <text:p text:style-name="P297"><text:span text:style-name="T297_1">CAFI:<text:s/></text:span><text:span text:style-name="T297_2">10.3</text:span><text:span text:style-name="T297_3">m<text:s/>hectares</text:span><text:span text:style-name="T297_4"><text:s/>under</text:span><text:span text:style-name="T297_5"><text:s/></text:span><text:span text:style-name="T297_6">development<text:s/>plans<text:s/></text:span><text:span text:style-name="T297_7">(milestone<text:s/>exceeded)</text:span><text:span text:style-name="T297_8">,</text:span><text:span text:style-name="T297_9"><text:s/></text:span><text:span text:style-name="T297_10">with<text:s/></text:span><text:span text:style-name="T297_11">158,392</text:span><text:span text:style-name="T297_12"><text:s/></text:span><text:span text:style-name="T297_13">hectares<text:s/>under</text:span><text:span text:style-name="T297_14"><text:s/>more<text:s/>sustainable<text:s/>land<text:s/>management<text:s/>practices,<text:s/></text:span><text:span text:style-name="T297_15">off</text:span><text:span text:style-name="T297_16"><text:s/>track<text:s/>in<text:s/>relation<text:s/>to<text:s/>targets.<text:s text:c="2"/></text:span></text:p>
              <text:p text:style-name="P298"><text:span text:style-name="T298_1">FFF:<text:s/></text:span><text:span text:style-name="T298_2">270,000<text:s/>hectares<text:s/></text:span><text:span text:style-name="T298_3">of<text:s/>forests<text:s/>and<text:s/>farmland</text:span><text:span text:style-name="T298_4"><text:s/>under<text:s/>more<text:s/>sustainable<text:s/>land<text:s/>management</text:span><text:span text:style-name="T298_5">.<text:s/>Slightly</text:span><text:span text:style-name="T298_6"><text:s/>off<text:s/>track<text:s/></text:span><text:span text:style-name="T298_7">in<text:s/>relation<text:s/></text:span><text:span text:style-name="T298_8">to</text:span><text:span text:style-name="T298_9"><text:s/></text:span><text:span text:style-name="T298_10">20</text:span><text:span text:style-name="T298_11">26</text:span><text:span text:style-name="T298_12"><text:s/></text:span><text:span text:style-name="T298_13">targets</text:span><text:span text:style-name="T298_14">.</text:span></text:p>
            </table:table-cell>
          </table:table-row>
          <table:table-row table:style-name="Row49">
            <table:table-cell table:style-name="Cell175" table:number-columns-spanned="2">
              <text:p text:style-name="P299"><text:span text:style-name="T299_1">Outcome:<text:s/>Transition<text:s/>of<text:s/>energy<text:s/>sector<text:s/></text:span></text:p>
            </table:table-cell>
            <table:covered-table-cell/>
          </table:table-row>
          <table:table-row table:style-name="Row50">
            <table:table-cell table:style-name="Cell176">
              <text:p text:style-name="P300"><text:span text:style-name="T300_1">Increased<text:s/>capacity<text:s/>of<text:s/>renewable<text:s/>energy<text:s/></text:span></text:p>
            </table:table-cell>
            <table:table-cell table:style-name="Cell177">
              <text:p text:style-name="P301"><text:span text:style-name="T301_1">SEFA:<text:s/></text:span><text:span text:style-name="T301_2">394</text:span><text:span text:style-name="T301_3">MW<text:s/>of<text:s/>renewable<text:s/>energy</text:span><text:span text:style-name="T301_4"><text:s/>installed</text:span><text:span text:style-name="T301_5">,<text:s/>with</text:span><text:span text:style-name="T301_6"><text:s/></text:span><text:span text:style-name="T301_7">plans</text:span><text:span text:style-name="T301_8"><text:s/>in<text:s/>place</text:span><text:span text:style-name="T301_9"><text:s/>to<text:s/>deliver<text:s/></text:span><text:span text:style-name="T301_10">a<text:s/>total<text:s/>of</text:span><text:span text:style-name="T301_11"><text:s/></text:span><text:span text:style-name="T301_12">4.2GW</text:span><text:span text:style-name="T301_13">.</text:span><text:span text:style-name="T301_14"><text:s/></text:span><text:span text:style-name="T301_15">7</text:span><text:span text:style-name="T301_16">.7m<text:s/></text:span><text:span text:style-name="T301_17">people<text:s/>connected<text:s/>to<text:s/>power</text:span><text:span text:style-name="T301_18">.</text:span><text:span text:style-name="T301_19"><text:s/></text:span><text:span text:style-name="T301_20">On<text:s/>track<text:s/>for<text:s/>203</text:span><text:span text:style-name="T301_21">0<text:s/>target</text:span><text:span text:style-name="T301_22"><text:s/>but<text:s/>missed<text:s/>2025</text:span><text:span text:style-name="T301_23"><text:s/>target</text:span><text:span text:style-name="T301_24">.</text:span></text:p>
            </table:table-cell>
          </table:table-row>
          <table:table-row table:style-name="Row51">
            <table:table-cell table:style-name="Cell178">
              <text:p text:style-name="P302"><text:span text:style-name="T302_1">Progress<text:s/>on<text:s/>major<text:s/></text:span><text:span text:style-name="T302_2">Government<text:s/></text:span><text:span text:style-name="T302_3">renewable<text:s/>energy<text:s/>projects</text:span></text:p>
            </table:table-cell>
            <table:table-cell table:style-name="Cell179">
              <text:p text:style-name="P303"><text:span text:style-name="T303_1">SRMI:<text:s/></text:span><text:span text:style-name="T303_2">Eleven</text:span><text:span text:style-name="T303_3"><text:s/></text:span><text:span text:style-name="T303_4">Government<text:s/>renewable<text:s/>energy<text:s/>tenders<text:s/>launched</text:span><text:span text:style-name="T303_5">.<text:s/></text:span><text:span text:style-name="T303_6">Expected<text:s/>to<text:s/>mobilise</text:span><text:span text:style-name="T303_7"><text:s/>up<text:s/>to</text:span><text:span text:style-name="T303_8"><text:s/>$8.8bn</text:span><text:span text:style-name="T303_9"><text:s/>and<text:s/></text:span><text:span text:style-name="T303_10">generate</text:span><text:span text:style-name="T303_11"><text:s/>3GW<text:s/>of<text:s/>mainly<text:s/>solar<text:s/>energy.</text:span><text:span text:style-name="T303_12"><text:s/>O</text:span><text:span text:style-name="T303_13">n<text:s/>track</text:span><text:span text:style-name="T303_14">.</text:span></text:p>
            </table:table-cell>
          </table:table-row>
          <table:table-row table:style-name="Row52">
            <table:table-cell table:style-name="Cell180" table:number-columns-spanned="2">
              <text:p text:style-name="P304"><text:span text:style-name="T304_1">Outcome:<text:s/>Strengthened<text:s/>resilience<text:s/>of<text:s/>population</text:span></text:p>
            </table:table-cell>
            <table:covered-table-cell/>
          </table:table-row>
          <table:table-row table:style-name="Row53">
            <table:table-cell table:style-name="Cell181">
              <text:p text:style-name="P305"><text:span text:style-name="T305_1">People<text:s/></text:span><text:span text:style-name="T305_2">with<text:s/>improved</text:span><text:span text:style-name="T305_3"><text:s/>climate<text:s/>resilience<text:s/></text:span></text:p>
            </table:table-cell>
            <table:table-cell table:style-name="Cell182">
              <text:p text:style-name="P306"><text:span text:style-name="T306_1">WISER:<text:s/></text:span><text:span text:style-name="T306_2">1.</text:span><text:span text:style-name="T306_3">15</text:span><text:span text:style-name="T306_4">m<text:s/>people<text:s/>with<text:s/>increased<text:s/></text:span><text:span text:style-name="T306_5">access<text:s/>t</text:span><text:span text:style-name="T306_6">o</text:span><text:span text:style-name="T306_7"><text:s/></text:span><text:span text:style-name="T306_8">weather<text:s/>and<text:s/></text:span><text:span text:style-name="T306_9">climate<text:s/>information</text:span><text:span text:style-name="T306_10"><text:s/>services</text:span><text:span text:style-name="T306_11"><text:s/>(WCIS)</text:span><text:span text:style-name="T306_12">;</text:span><text:span text:style-name="T306_13"><text:s/></text:span><text:span text:style-name="T306_14">5</text:span><text:span text:style-name="T306_15">73k</text:span><text:span text:style-name="T306_16"><text:s/>people<text:s/></text:span><text:span text:style-name="T306_17">us</text:span><text:span text:style-name="T306_18">ing</text:span><text:span text:style-name="T306_19"><text:s/>information<text:s/>to<text:s/>improve<text:s/></text:span><text:span text:style-name="T306_20">resilience</text:span><text:span text:style-name="T306_21">.</text:span><text:span text:style-name="T306_22"><text:s/></text:span><text:span text:style-name="T306_23">£53,362,351<text:s/>of<text:s/>avoided<text:s/>losses<text:s/>or<text:s/>economic<text:s/>gains<text:s/></text:span><text:span text:style-name="T306_24">resulting<text:s/>from</text:span><text:span text:style-name="T306_25"><text:s/>WISER<text:s/>support<text:s/>(assuming<text:s/>sustainability<text:s/>for<text:s/>five<text:s/>years<text:s/>after<text:s/>project<text:s/>closure</text:span><text:span text:style-name="T306_26">).<text:s/></text:span><text:span text:style-name="T306_27">Exceeding<text:s/>milestones</text:span><text:span text:style-name="T306_28">.</text:span></text:p>
              <text:p text:style-name="P307"><text:span text:style-name="T307_1">FFF:<text:s/>328,000<text:s/></text:span><text:span text:style-name="T307_2">FFPO<text:s/>members</text:span><text:span text:style-name="T307_3"><text:s/>supported<text:s/>t</text:span><text:span text:style-name="T307_4">o<text:s/>better<text:s/>cope<text:s/></text:span><text:span text:style-name="T307_5">with<text:s/>climate<text:s/>impacts</text:span><text:span text:style-name="T307_6">.<text:s/>Slower</text:span><text:span text:style-name="T307_7"><text:s/>progress<text:s/></text:span><text:span text:style-name="T307_8">in</text:span><text:span text:style-name="T307_9"><text:s/>202</text:span><text:span text:style-name="T307_10">5<text:s/></text:span><text:span text:style-name="T307_11">compared</text:span><text:span text:style-name="T307_12"><text:s/>to<text:s/></text:span><text:span text:style-name="T307_13">2024</text:span><text:span text:style-name="T307_14">.</text:span></text:p>
            </table:table-cell>
          </table:table-row>
          <table:table-row table:style-name="Row54">
            <table:table-cell table:style-name="Cell183">
              <text:p text:style-name="P308"><text:span text:style-name="T308_1">Institutions<text:s/></text:span><text:span text:style-name="T308_2">with<text:s/>improved<text:s/>climate<text:s/>adaptation</text:span></text:p>
            </table:table-cell>
            <table:table-cell table:style-name="Cell184">
              <text:p text:style-name="P309"><text:span text:style-name="T309_1">WISER:<text:s/></text:span><text:span text:style-name="T309_2">341</text:span><text:span text:style-name="T309_3"><text:s/>institutions</text:span><text:span text:style-name="T309_4"><text:s/></text:span><text:span text:style-name="T309_5">with<text:s/>better</text:span><text:span text:style-name="T309_6"><text:s/>access</text:span><text:span text:style-name="T309_7"><text:s/>to<text:s/></text:span><text:span text:style-name="T309_8">WCIS</text:span><text:span text:style-name="T309_9">,<text:s/></text:span><text:span text:style-name="T309_10">247</text:span><text:span text:style-name="T309_11"><text:s/>institutions<text:s/>demonstrating<text:s/>increased<text:s/>use</text:span><text:span text:style-name="T309_12">.<text:s/>Exceeding<text:s/>milestones</text:span><text:span text:style-name="T309_13">.</text:span></text:p>
              <text:p text:style-name="P310"><text:span text:style-name="T310_1">CIWA:<text:s/></text:span><text:span text:style-name="T310_2">More<text:s/>than</text:span><text:span text:style-name="T310_3"><text:s/></text:span><text:span text:style-name="T310_4">25</text:span><text:span text:style-name="T310_5"><text:s/></text:span><text:span text:style-name="T310_6">institutions<text:s/></text:span><text:span text:style-name="T310_7">strengthened<text:s/>to<text:s/>improve<text:s/>cross<text:s/>boundary<text:s/>water<text:s/>management</text:span><text:span text:style-name="T310_8">.</text:span><text:span text:style-name="T310_9"><text:s/></text:span><text:span text:style-name="T310_10">E</text:span><text:span text:style-name="T310_11">xceeding<text:s/>milestones.</text:span><text:span text:style-name="T310_12"><text:s/></text:span></text:p>
            </table:table-cell>
          </table:table-row>
          <table:table-row table:style-name="Row55">
            <table:table-cell table:style-name="Cell185" table:number-columns-spanned="2">
              <text:p text:style-name="P311"><text:span text:style-name="T311_1">Outcome:<text:s/>Mobilisation<text:s/>of<text:s/>climate<text:s/>and<text:s/>natural<text:s/>resource<text:s/>investment</text:span></text:p>
            </table:table-cell>
            <table:covered-table-cell/>
          </table:table-row>
          <table:table-row table:style-name="Row56">
            <table:table-cell table:style-name="Cell186">
              <text:p text:style-name="P312"><text:span text:style-name="T312_1">Mobilised<text:s/>funds<text:s/>for<text:s/>renewable<text:s/>energy</text:span></text:p>
            </table:table-cell>
            <table:table-cell table:style-name="Cell187">
              <text:p text:style-name="P313"><text:span text:style-name="T313_1">SEFA:<text:s/>Mobilised<text:s/></text:span><text:span text:style-name="T313_2">$1.2</text:span><text:span text:style-name="T313_3"><text:s/>b</text:span><text:span text:style-name="T313_4">illion<text:s/>to</text:span><text:span text:style-name="T313_5"><text:s/></text:span><text:span text:style-name="T313_6">date</text:span><text:span text:style-name="T313_7"><text:s/></text:span><text:span text:style-name="T313_8">with</text:span><text:span text:style-name="T313_9"><text:s/>plans</text:span><text:span text:style-name="T313_10"><text:s/></text:span><text:span text:style-name="T313_11">for</text:span><text:span text:style-name="T313_12"><text:s/>an</text:span><text:span text:style-name="T313_13"><text:s/>expected<text:s/></text:span><text:span text:style-name="T313_14">$15.5</text:span><text:span text:style-name="T313_15"><text:s/>billio</text:span><text:span text:style-name="T313_16">n</text:span><text:span text:style-name="T313_17">.<text:s/>On<text:s/>track<text:s/>for</text:span><text:span text:style-name="T313_18"><text:s/>2030<text:s/>target</text:span><text:span text:style-name="T313_19"><text:s/>but<text:s/>missed<text:s/></text:span><text:span text:style-name="T313_20">2025<text:s/>target</text:span><text:span text:style-name="T313_21">.</text:span></text:p>
            </table:table-cell>
          </table:table-row>
          <table:table-row table:style-name="Row57">
            <table:table-cell table:style-name="Cell188">
              <text:p text:style-name="P314"><text:span text:style-name="T314_1">Influence</text:span><text:span text:style-name="T314_2">d</text:span><text:span text:style-name="T314_3"><text:s/>programmes<text:s/>to<text:s/>strengthen<text:s/>resilience<text:s/>and<text:s/>adaptation</text:span></text:p>
            </table:table-cell>
            <table:table-cell table:style-name="Cell189">
              <text:p text:style-name="P315"><text:span text:style-name="T315_1">CIWA</text:span><text:span text:style-name="T315_2">:</text:span><text:span text:style-name="T315_3"><text:s/>Influenced<text:s/></text:span><text:span text:style-name="T315_4">$</text:span><text:span text:style-name="T315_5">6.5bn</text:span><text:span text:style-name="T315_6"><text:s/>of<text:s/>approved<text:s/></text:span><text:span text:style-name="T315_7">regional<text:s/>water<text:s/></text:span><text:span text:style-name="T315_8">programmes</text:span><text:span text:style-name="T315_9"><text:s/>(with<text:s/>24<text:s/>million<text:s/>people<text:s/>expected<text:s/>to<text:s/>benefit)</text:span><text:span text:style-name="T315_10">,<text:s/>with<text:s/>a<text:s/>further<text:s/></text:span><text:span text:style-name="T315_11">$</text:span><text:span text:style-name="T315_12">10.9bn</text:span><text:span text:style-name="T315_13"><text:s/></text:span><text:span text:style-name="T315_14">in<text:s/>the<text:s/>pipelin</text:span><text:span text:style-name="T315_15">e</text:span><text:span text:style-name="T315_16">.</text:span><text:span text:style-name="T315_17"><text:s/>On</text:span><text:span text:style-name="T315_18"><text:s/>track</text:span><text:span text:style-name="T315_19">.</text:span><text:span text:style-name="T315_20"><text:s/></text:span></text:p>
              <text:p text:style-name="P316"><text:span text:style-name="T316_1">AAAP:<text:s/></text:span><text:span text:style-name="T316_2">Strengthened<text:s/>climate<text:s/>adaptation<text:s/>within</text:span><text:span text:style-name="T316_3"><text:s/>$</text:span><text:span text:style-name="T316_4">10.3</text:span><text:span text:style-name="T316_5">bn<text:s/>of<text:s/></text:span><text:span text:style-name="T316_6">public<text:s/></text:span><text:span text:style-name="T316_7">investment<text:s/>programmes</text:span><text:span text:style-name="T316_8">,<text:s/></text:span><text:span text:style-name="T316_9">expecting<text:s/>to<text:s/>benefit<text:s/></text:span><text:span text:style-name="T316_10">82.5m<text:s/>people.</text:span><text:span text:style-name="T316_11"><text:s/>Below</text:span><text:span text:style-name="T316_12"><text:s/>target</text:span><text:span text:style-name="T316_13">.</text:span><text:span text:style-name="T316_14"><text:s/></text:span></text:p>
            </table:table-cell>
          </table:table-row>
        </table:table>
        <text:p text:style-name="P317"/>
        <text:p text:style-name="P318"/>
        <text:p text:style-name="P319"><text:span text:style-name="T319_1">T</text:span><text:span text:style-name="T319_2">he</text:span><text:span text:style-name="T319_3"><text:s/></text:span><text:span text:style-name="T319_4">Contribution<text:s/>to<text:s/></text:span><text:span text:style-name="T319_5">M</text:span><text:span text:style-name="T319_6">eaningful<text:s/></text:span><text:span text:style-name="T319_7">C</text:span><text:span text:style-name="T319_8">hange</text:span><text:span text:style-name="T319_9"><text:s/>performance<text:s/>area</text:span><text:span text:style-name="T319_10"><text:s/>has<text:s/>scored<text:s/>an<text:s/></text:span><text:span text:style-name="T319_11">‘</text:span><text:span text:style-name="T319_12">B</text:span><text:span text:style-name="T319_13">’</text:span><text:span text:style-name="T319_14">.</text:span><text:span text:style-name="T319_15"><text:s/>There<text:s/>has<text:s/>been<text:s/>mixed<text:s/>progress<text:s/>to<text:s/>date</text:span><text:span text:style-name="T319_16"><text:s/>against<text:s/>original<text:s/>targets</text:span><text:span text:style-name="T319_17">,<text:s/>mainly<text:s/>reflecting</text:span><text:span text:style-name="T319_18"><text:s/>the<text:s/>challenging<text:s/>environment<text:s/>which<text:s/>the<text:s/>projects<text:s/></text:span><text:span text:style-name="T319_19">have<text:s/>been<text:s/>working<text:s/>in<text:s/></text:span><text:span text:style-name="T319_20">since<text:s/>the<text:s/>start<text:s/>of<text:s/>ARCAN</text:span><text:span text:style-name="T319_21">,<text:s/>including<text:s/>through<text:s/>Covid</text:span><text:span text:style-name="T319_22">,<text:s/>ODA<text:s/>reductions</text:span><text:span text:style-name="T319_23"><text:s/>and<text:s/>competing<text:s/>political</text:span><text:span text:style-name="T319_24">,<text:s/>health<text:s/>and<text:s/>climate<text:s/></text:span><text:span text:style-name="T319_25">shocks.</text:span><text:span text:style-name="T319_26"><text:s/>Targets<text:s/>related<text:s/>to<text:s/>securing<text:s/>private<text:s/>finance</text:span><text:span text:style-name="T319_27"><text:s/>(SEFA,<text:s/>AAAP),</text:span><text:span text:style-name="T319_28"><text:s/></text:span><text:span text:style-name="T319_29">and<text:s/>those</text:span><text:span text:style-name="T319_30"><text:s/></text:span><text:span text:style-name="T319_31">heavily<text:s/></text:span><text:span text:style-name="T319_32">dependent</text:span><text:span text:style-name="T319_33"><text:s/>on<text:s/></text:span><text:span text:style-name="T319_34">national<text:s/>or<text:s/>local<text:s/></text:span><text:span text:style-name="T319_35">ownership<text:s/>and<text:s/></text:span><text:span text:style-name="T319_36">commitment</text:span><text:span text:style-name="T319_37"><text:s/>(FFF,<text:s/>CAFI),</text:span><text:span text:style-name="T319_38"><text:s/>have<text:s/>proved<text:s/>particularly<text:s/>challenging.<text:s/></text:span><text:span text:style-name="T319_39">Regardless,</text:span><text:span text:style-name="T319_40"><text:s/>the<text:s/>programme<text:s/>has<text:s/>made<text:s/>a<text:s/>substantial<text:s/>contribution<text:s/>to<text:s/>climate<text:s/>outcomes<text:s/>across<text:s/>the<text:s/>region</text:span><text:span text:style-name="T319_41">,<text:s/>with<text:s/></text:span><text:span text:style-name="T319_42">ARCAN<text:s/>supported<text:s/>programmes<text:s/></text:span><text:span text:style-name="T319_43">that<text:s/>have</text:span><text:span text:style-name="T319_44">:</text:span><text:span text:style-name="T319_45"><text:s/></text:span></text:p>
        <text:list text:style-name="LS23" xml:id="list27">
          <text:list-item>
            <text:p text:style-name="P320"><text:span text:style-name="T320_1">helped<text:s/></text:span><text:span text:style-name="T320_2">protect</text:span><text:span text:style-name="T320_3"><text:s/>over<text:s/>10<text:s/>million<text:s/>hectares<text:s/>of<text:s/>forest<text:s/>and<text:s/>farmland</text:span><text:span text:style-name="T320_4"><text:s/>(CAFI,<text:s/>FFF)</text:span><text:span text:style-name="T320_5">;</text:span></text:p>
          </text:list-item>
          <text:list-item>
            <text:p text:style-name="P321"><text:span text:style-name="T321_1">i</text:span><text:span text:style-name="T321_2">nstall</text:span><text:span text:style-name="T321_3">ed</text:span><text:span text:style-name="T321_4"><text:s/></text:span><text:span text:style-name="T321_5">394MW<text:s/>of<text:s/></text:span><text:span text:style-name="T321_6">renewable<text:s/>energy</text:span><text:span text:style-name="T321_7"><text:s/></text:span><text:span text:style-name="T321_8">and<text:s/></text:span><text:span text:style-name="T321_9">provide</text:span><text:span text:style-name="T321_10">d</text:span><text:span text:style-name="T321_11"><text:s/></text:span><text:span text:style-name="T321_12">7</text:span><text:span text:style-name="T321_13">.</text:span><text:span text:style-name="T321_14">7<text:s/>million<text:s/>people<text:s/>with<text:s/>electricity<text:s/>connections</text:span><text:span text:style-name="T321_15">,<text:s/></text:span><text:span text:style-name="T321_16">w</text:span><text:span text:style-name="T321_17">ith</text:span><text:span text:style-name="T321_18"><text:s/></text:span><text:span text:style-name="T321_19">plans<text:s/></text:span><text:span text:style-name="T321_20">influenced<text:s/>or<text:s/>in<text:s/>place</text:span><text:span text:style-name="T321_21"><text:s/></text:span><text:span text:style-name="T321_22">which<text:s/>could<text:s/>generate<text:s/></text:span><text:span text:style-name="T321_23">up<text:s/>to</text:span><text:span text:style-name="T321_24"><text:s/></text:span><text:span text:style-name="T321_25">7</text:span><text:span text:style-name="T321_26">GW</text:span><text:span text:style-name="T321_27"><text:s/>(SEFA,<text:s/>SRMI)</text:span><text:span text:style-name="T321_28">;<text:s/></text:span></text:p>
          </text:list-item>
          <text:list-item>
            <text:p text:style-name="P322"><text:span text:style-name="T322_1">support</text:span><text:span text:style-name="T322_2">ed</text:span><text:span text:style-name="T322_3"><text:s/></text:span><text:span text:style-name="T322_4">nearly<text:s/>1.5</text:span><text:span text:style-name="T322_5"><text:s/>million<text:s/>people<text:s/>to<text:s/></text:span><text:span text:style-name="T322_6">improve<text:s/>climate<text:s/>resilience,<text:s/>through<text:s/>better<text:s/>information,<text:s/>training</text:span><text:span text:style-name="T322_7"><text:s/>and<text:s/>support<text:s/>to<text:s/>adapt<text:s/>livelihoods</text:span><text:span text:style-name="T322_8">;<text:s/>and<text:s/>more<text:s/>than<text:s/>360<text:s/>institutions</text:span><text:span text:style-name="T322_9"><text:s/>(WISER,<text:s/>FFF)</text:span><text:span text:style-name="T322_10">;</text:span></text:p>
          </text:list-item>
          <text:list-item>
            <text:p text:style-name="P323"><text:span text:style-name="T323_1">i</text:span><text:span text:style-name="T323_2">nfluence</text:span><text:span text:style-name="T323_3">d</text:span><text:span text:style-name="T323_4"><text:s/></text:span><text:span text:style-name="T323_5">$1</text:span><text:span text:style-name="T323_6">8</text:span><text:span text:style-name="T323_7"><text:s/>billion</text:span><text:span text:style-name="T323_8"><text:s/>of</text:span><text:span text:style-name="T323_9"><text:s/>climate</text:span><text:span text:style-name="T323_10"><text:s/>investment</text:span><text:span text:style-name="T323_11">,<text:s/>potentially<text:s/>benefiting<text:s/>over<text:s/>100<text:s/>million<text:s/>people</text:span><text:span text:style-name="T323_12"><text:s/>(SEFA,<text:s/>CIWA,<text:s/>WISER)</text:span><text:span text:style-name="T323_13">.</text:span><text:span text:style-name="T323_14"><text:s/></text:span></text:p>
          </text:list-item>
        </text:list>
        <text:p text:style-name="P324"/>
        <text:p text:style-name="P325"><text:span text:style-name="T325_1">Describe<text:s/>any<text:s/>changes<text:s/>to<text:s/>this<text:s/>assessment<text:s/>during<text:s/>the<text:s/>past<text:s/>year,<text:s/>and<text:s/>any<text:s/>planned<text:s/>changes<text:s/>as<text:s/>a<text:s/>result<text:s/>of<text:s/>this<text:s/>review. </text:span><text:span text:style-name="T325_2"> </text:span></text:p>
        <text:p text:style-name="P326"/>
        <text:p text:style-name="P327"><text:span text:style-name="T327_1">No<text:s/>changes<text:s/>were<text:s/>made<text:s/>on<text:s/>the<text:s/>processes<text:s/>for<text:s/>this<text:s/>assessment<text:s/>during<text:s/>the<text:s/>past<text:s/>year.<text:s/></text:span><text:span text:style-name="T327_2">Given<text:s/>the<text:s/></text:span><text:span text:style-name="T327_3">closure<text:s/>of<text:s/>many<text:s/>programme<text:s/>elements,<text:s/></text:span><text:span text:style-name="T327_4">future<text:s/>assessments<text:s/>will<text:s/>focus<text:s/>on<text:s/>WISER’s<text:s/>contribution<text:s/>to<text:s/>meaningful<text:s/>change.</text:span></text:p>
        <text:p text:style-name="P328"><text:bookmark-start text:name="_Hlk198550273"/><text:span text:style-name="T328_1">Lesson<text:s/>learnt<text:s/>and<text:s/>r</text:span><text:span text:style-name="T328_2">ecommendations</text:span><text:span text:style-name="T328_3"><text:s/>for<text:s/>next<text:s/>year</text:span><text:span text:style-name="T328_4">:</text:span></text:p>
        <text:list text:style-name="LS2" xml:id="list31">
          <text:list-item>
            <text:p text:style-name="P329"><text:bookmark-end text:name="_Hlk198550273"/><text:span text:style-name="T329_1">ARCAN<text:s/>should<text:s/>focus<text:s/>on</text:span><text:span text:style-name="T329_2"><text:s/>delivering<text:s/>a<text:s/>sustainable<text:s/>exit<text:s/>from<text:s/>components<text:s/>that<text:s/>are<text:s/>closin</text:span><text:span text:style-name="T329_3">g.<text:s/></text:span><text:span text:style-name="T329_4">For</text:span><text:span text:style-name="T329_5"><text:s/></text:span><text:span text:style-name="T329_6">WISER<text:s/></text:span><text:span text:style-name="T329_7">continue</text:span><text:span text:style-name="T329_8"><text:s/>emphasis<text:s/>on<text:s/>the<text:s/>sustainability<text:s/>of<text:s/></text:span><text:span text:style-name="T329_9">interventions,<text:s/>ensuring</text:span><text:span text:style-name="T329_10"><text:s/>that<text:s/>changes<text:s/>are</text:span><text:span text:style-name="T329_11"><text:s/>being<text:s/>institutionalised,<text:s/></text:span><text:span text:style-name="T329_12">that<text:s/>capacity<text:s/>is<text:s/>being<text:s/>genuinely<text:s/>transferred<text:s/>to<text:s/></text:span><text:span text:style-name="T329_13">regional,<text:s/>national<text:s/>and<text:s/></text:span><text:span text:style-name="T329_14">local<text:s/>actors,</text:span><text:span text:style-name="T329_15"><text:s/>and<text:s/></text:span><text:span text:style-name="T329_16">that<text:s/>investments<text:s/>have<text:s/>developed<text:s/>clear<text:s/></text:span><text:span text:style-name="T329_17">exit<text:s/>plans</text:span><text:span text:style-name="T329_18"><text:s/>with<text:s/>follow-on<text:s/>finance<text:s/>if<text:s/>required</text:span><text:span text:style-name="T329_19">.</text:span></text:p>
          </text:list-item>
        </text:list>
        <text:p text:style-name="P330"/>
        <table:table table:style-name="Table13"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row table:style-name="Row58">
            <table:table-cell table:style-name="Cell190">
              <text:p text:style-name="P331"><text:bookmark-start text:name="_Hlk201833214"/><text:span text:style-name="T331_1">Performance<text:s/>area</text:span><text:span text:style-name="T331_2"> </text:span><text:span text:style-name="T331_3"> </text:span></text:p>
            </table:table-cell>
            <table:table-cell table:style-name="Cell191" table:number-columns-spanned="4">
              <text:p text:style-name="P332"><text:span text:style-name="T332_1"><text:s/></text:span><text:span text:style-name="T332_2">Delivery </text:span><text:span text:style-name="T332_3"> </text:span></text:p>
            </table:table-cell>
            <table:covered-table-cell/>
            <table:covered-table-cell/>
            <table:covered-table-cell/>
          </table:table-row>
          <table:table-row table:style-name="Row59">
            <table:table-cell table:style-name="Cell192" table:number-columns-spanned="2">
              <text:p text:style-name="P333"><text:span text:style-name="T333_1">Score:  </text:span></text:p>
            </table:table-cell>
            <table:covered-table-cell/>
            <table:table-cell table:style-name="Cell193" table:number-columns-spanned="3">
              <text:p text:style-name="P334"><text:span text:style-name="T334_1"><text:s/>A</text:span></text:p>
            </table:table-cell>
            <table:covered-table-cell/>
            <table:covered-table-cell/>
          </table:table-row>
          <table:table-row table:style-name="Row60">
            <table:table-cell table:style-name="Cell194" table:number-columns-spanned="2">
              <text:p text:style-name="P335"><text:span text:style-name="T335_1">Impact<text:s/>weighting<text:s/>(%):   </text:span></text:p>
            </table:table-cell>
            <table:covered-table-cell/>
            <table:table-cell table:style-name="Cell195">
              <text:p text:style-name="P336"><text:span text:style-name="T336_1">5</text:span><text:span text:style-name="T336_2">0%</text:span></text:p>
            </table:table-cell>
            <table:table-cell table:style-name="Cell196">
              <text:p text:style-name="P337"><text:span text:style-name="T337_1">Weighting<text:s/>revised<text:s/>since<text:s/>last<text:s/>AR?  </text:span></text:p>
            </table:table-cell>
            <table:table-cell table:style-name="Cell197">
              <text:p text:style-name="P338"><text:span text:style-name="T338_1">Decreased<text:s/>from<text:s/>60%</text:span></text:p>
            </table:table-cell>
          </table:table-row>
        </table:table>
        <text:p text:style-name="P339"/>
        <text:p text:style-name="P340"><text:span text:style-name="T340_1">R</text:span><text:span text:style-name="T340_2">esults<text:s/>reported<text:s/>against<text:s/></text:span><text:span text:style-name="T340_3">individual</text:span><text:span text:style-name="T340_4"><text:s/></text:span><text:span text:style-name="T340_5">ARCAN<text:s/>results<text:s/>framework<text:s/>indicators.</text:span><text:span text:style-name="T340_6"><text:s/>All<text:s/>results<text:s/>are<text:s/></text:span><text:span text:style-name="T340_7">for<text:s/>total<text:s/></text:span><text:span text:style-name="T340_8">project<text:s/>performance<text:s/>and<text:s/>are<text:s/>not<text:s/>pro-rata<text:s/>to<text:s/>the<text:s/>UK<text:s/>contribution.<text:s/></text:span></text:p>
        <text:p text:style-name="P341"/>
        <text:p text:style-name="P342"><text:span text:style-name="T342_1">Summary<text:s/>of<text:s/>Performance<text:s/>against<text:s/>Delivery<text:s/></text:span></text:p>
        <text:p text:style-name="P343"/>
        <table:table table:style-name="Table14">
          <table:table-column table:style-name="Column50"/>
          <table:table-column table:style-name="Column51"/>
          <table:table-row table:style-name="Row61">
            <table:table-cell table:style-name="Cell198">
              <text:p text:style-name="P344"><text:span text:style-name="T344_1">ARCAN<text:s/>project</text:span></text:p>
            </table:table-cell>
            <table:table-cell table:style-name="Cell199">
              <text:p text:style-name="P345"><text:span text:style-name="T345_1">Score</text:span></text:p>
            </table:table-cell>
          </table:table-row>
          <table:table-row table:style-name="Row62">
            <table:table-cell table:style-name="Cell200">
              <text:p text:style-name="P346"><text:span text:style-name="T346_1">Cooperation<text:s/>in<text:s/>International<text:s/>Waters<text:s/>in<text:s/>Africa<text:s/>(CIWA)<text:s/>(World<text:s/>Bank)</text:span></text:p>
            </table:table-cell>
            <table:table-cell table:style-name="Cell201">
              <text:p text:style-name="P347"><text:span text:style-name="T347_1">A</text:span></text:p>
            </table:table-cell>
          </table:table-row>
          <table:table-row table:style-name="Row63">
            <table:table-cell table:style-name="Cell202">
              <text:p text:style-name="P348"><text:span text:style-name="T348_1">Central<text:s/>Africa<text:s/>Forest<text:s/>Initiative<text:s/>(CAFI)<text:s/>(UNDP)</text:span></text:p>
            </table:table-cell>
            <table:table-cell table:style-name="Cell203">
              <text:p text:style-name="P349"><text:span text:style-name="T349_1">B</text:span></text:p>
            </table:table-cell>
          </table:table-row>
          <table:table-row table:style-name="Row64">
            <table:table-cell table:style-name="Cell204">
              <text:p text:style-name="P350"><text:span text:style-name="T350_1">Forest<text:s/>and<text:s/>Farm<text:s/>Facility<text:s/>(FFF)<text:s/>(FAO)</text:span></text:p>
            </table:table-cell>
            <table:table-cell table:style-name="Cell205">
              <text:p text:style-name="P351"><text:span text:style-name="T351_1">A+</text:span></text:p>
            </table:table-cell>
          </table:table-row>
          <table:table-row table:style-name="Row65">
            <table:table-cell table:style-name="Cell206">
              <text:p text:style-name="P352"><text:span text:style-name="T352_1">Weather<text:s/>and<text:s/>Climate<text:s/>Information<text:s/>Services<text:s/>in<text:s/>Africa<text:s/>(WISER<text:s/>Africa)</text:span></text:p>
            </table:table-cell>
            <table:table-cell table:style-name="Cell207">
              <text:p text:style-name="P353"><text:span text:style-name="T353_1">A+</text:span></text:p>
            </table:table-cell>
          </table:table-row>
          <table:table-row table:style-name="Row66">
            <table:table-cell table:style-name="Cell208">
              <text:p text:style-name="P354"><text:span text:style-name="T354_1">Sustainable<text:s/>Risk<text:s/>Mitigation<text:s/>Initiative<text:s/>(SRMI,<text:s/>part<text:s/>of<text:s/>ESMAP)</text:span></text:p>
            </table:table-cell>
            <table:table-cell table:style-name="Cell209">
              <text:p text:style-name="P355"><text:span text:style-name="T355_1">A</text:span></text:p>
            </table:table-cell>
          </table:table-row>
          <table:table-row table:style-name="Row67">
            <table:table-cell table:style-name="Cell210">
              <text:p text:style-name="P356"><text:span text:style-name="T356_1">Sustainable<text:s/>Energy<text:s/>Fund<text:s/>for<text:s/>Africa<text:s/>(SEFA)<text:s/>(AfDB)</text:span></text:p>
            </table:table-cell>
            <table:table-cell table:style-name="Cell211">
              <text:p text:style-name="P357"><text:span text:style-name="T357_1">A</text:span></text:p>
            </table:table-cell>
          </table:table-row>
          <table:table-row table:style-name="Row68">
            <table:table-cell table:style-name="Cell212">
              <text:p text:style-name="P358"><text:span text:style-name="T358_1">Africa<text:s/>Adaptation<text:s/>Acceleration<text:s/>Programme<text:s/>(AAAP)<text:s/>(GCA)</text:span></text:p>
            </table:table-cell>
            <table:table-cell table:style-name="Cell213">
              <text:p text:style-name="P359"><text:span text:style-name="T359_1">B</text:span></text:p>
            </table:table-cell>
          </table:table-row>
          <table:table-row table:style-name="Row69">
            <table:table-cell table:style-name="Cell214">
              <text:p text:style-name="P360"><text:span text:style-name="T360_1">Overall<text:s/>Score</text:span></text:p>
            </table:table-cell>
            <table:table-cell table:style-name="Cell215">
              <text:p text:style-name="P361"/>
            </table:table-cell>
          </table:table-row>
        </table:table>
        <text:p text:style-name="P362"/>
        <text:p text:style-name="P363"/>
        <table:table table:style-name="Table15"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row table:style-name="Row70">
            <table:table-cell table:style-name="Cell216">
              <text:p text:style-name="P364"><text:span text:style-name="T364_1">ARCAN<text:s/>project</text:span></text:p>
            </table:table-cell>
            <table:table-cell table:style-name="Cell217" table:number-columns-spanned="4">
              <text:p text:style-name="P365"><text:span text:style-name="T365_1">Cooperation<text:s/>in<text:s/>International<text:s/>Waters<text:s/>in<text:s/>Africa<text:s/>(CIWA)</text:span><text:span text:style-name="T365_2"><text:s/>(World<text:s/>Bank)</text:span></text:p>
            </table:table-cell>
            <table:covered-table-cell/>
            <table:covered-table-cell/>
            <table:covered-table-cell/>
          </table:table-row>
          <table:table-row table:style-name="Row71">
            <table:table-cell table:style-name="Cell218">
              <text:p text:style-name="P366"><text:span text:style-name="T366_1">Score<text:s/></text:span></text:p>
            </table:table-cell>
            <table:table-cell table:style-name="Cell219" table:number-columns-spanned="4">
              <text:p text:style-name="P367"><text:span text:style-name="T367_1"> </text:span><text:span text:style-name="T367_2">A</text:span></text:p>
            </table:table-cell>
            <table:covered-table-cell/>
            <table:covered-table-cell/>
            <table:covered-table-cell/>
          </table:table-row>
          <table:table-row table:style-name="Row72">
            <table:table-cell table:style-name="Cell220" table:number-columns-spanned="2">
              <text:p text:style-name="P368"><text:span text:style-name="T368_1">Project<text:s/>Weighting</text:span><text:span text:style-name="T368_2"><text:s/>%:  </text:span></text:p>
            </table:table-cell>
            <table:covered-table-cell/>
            <table:table-cell table:style-name="Cell221">
              <text:p text:style-name="P369"><text:span text:style-name="T369_1">12%</text:span></text:p>
            </table:table-cell>
            <table:table-cell table:style-name="Cell222">
              <text:p text:style-name="P370"><text:span text:style-name="T370_1">Weighting<text:s/>revised<text:s/>since<text:s/>last<text:s/>AR?  </text:span></text:p>
            </table:table-cell>
            <table:table-cell table:style-name="Cell223">
              <text:p text:style-name="P371"><text:span text:style-name="T371_1">No</text:span></text:p>
            </table:table-cell>
          </table:table-row>
        </table:table>
        <text:p text:style-name="P372"/>
        <text:p text:style-name="P373"/>
        <text:p text:style-name="P374"><text:span text:style-name="T374_1">Briefly<text:s/>describe<text:s/>the<text:s/>output’s<text:s/>activities<text:s/>and<text:s/>provide<text:s/>supporting<text:s/>narrative<text:s/>for<text:s/>the<text:s/>score.<text:s/></text:span></text:p>
        <text:p text:style-name="P375"/>
        <text:p text:style-name="P376"><text:span text:style-name="T376_1">CIWA<text:s/>performed<text:s/>strongly<text:s/>in<text:s/>2025<text:s/>and<text:s/>across<text:s/>the<text:s/>ARCAN<text:s/>period,<text:s/>consistently<text:s/>meeting<text:s/>or<text:s/>exceeding<text:s/>targets.<text:s/>In<text:s/>the<text:s/>reporting<text:s/>year,<text:s/>mobilised<text:s/>investment<text:s/>rose<text:s/>by<text:s/>US$155<text:s/>million<text:s/>against<text:s/>a<text:s/>planned<text:s/>US$30–40<text:s/>million,<text:s/>driven<text:s/>largely<text:s/>by<text:s/>the<text:s/>Nsongezi<text:s/>Hydropower<text:s/>project<text:s/>reaching<text:s/>mobilised<text:s/>status.<text:s/></text:span><text:span text:style-name="T376_2">This<text:s/>increased<text:s/>the<text:s/>number<text:s/>of<text:s/>people<text:s/></text:span><text:span text:style-name="T376_3">expecting<text:s/>to<text:s/></text:span><text:span text:style-name="T376_4">benefit</text:span><text:span text:style-name="T376_5"><text:s/>from<text:s/>mobilised<text:s/>CIWA<text:s/></text:span><text:span text:style-name="T376_6">interventions<text:s/>from<text:s/>19.9<text:s/>million<text:s/>to<text:s/>24<text:s/>million.<text:s/>Cumulatively,<text:s/>CIWA<text:s/>has<text:s/>influenced<text:s/>more<text:s/>than<text:s/>US$17<text:s/>billion<text:s/>in<text:s/></text:span><text:span text:style-name="T376_7">mobilised<text:s/>or<text:s/>potential<text:s/></text:span><text:span text:style-name="T376_8">water-related<text:s/>investment</text:span><text:span text:style-name="T376_9">,<text:s/>which<text:s/>is<text:s/>expected<text:s/>to</text:span><text:span text:style-name="T376_10"><text:s/>reach</text:span><text:span text:style-name="T376_11"><text:s/>over<text:s/>80<text:s/>million<text:s/>people</text:span><text:span text:style-name="T376_12">,</text:span><text:span text:style-name="T376_13"><text:s/>since<text:s/>the<text:s/>trust<text:s/>fund<text:s/>began.<text:s/>It<text:s/>has<text:s/>continued<text:s/>to<text:s/>convert<text:s/>upstream<text:s/>cooperation<text:s/>into<text:s/>downstream<text:s/>results<text:s/>while<text:s/>strengthening<text:s/>transboundary<text:s/>institutions<text:s/>and<text:s/>broadening<text:s/>engagement<text:s/>with<text:s/>civil<text:s/>society,<text:s/>the<text:s/>private<text:s/>sector<text:s/>and<text:s/>academia,<text:s/>including<text:s/>in<text:s/>fragile<text:s/>contexts.<text:s/></text:span></text:p>
        <text:p text:style-name="P377"><text:span text:style-name="T377_1"><text:s/></text:span></text:p>
        <text:p text:style-name="P378"><text:span text:style-name="T378_1">In<text:s/>2025,<text:s/>CIWA<text:s/>exceeded<text:s/>stakeholder<text:s/>engagement<text:s/>and<text:s/>women’s<text:s/>training</text:span><text:span text:style-name="T378_2"><text:s/></text:span><text:span text:style-name="T378_3">targets</text:span><text:span text:style-name="T378_4">,<text:s/>contributing<text:s/>to<text:s/>347,000<text:s/>people<text:s/>with<text:s/>improved<text:s/>climate<text:s/>resilience<text:s/>and<text:s/>training<text:s/>293<text:s/>women<text:s/>in<text:s/>management<text:s/>roles<text:s/></text:span><text:span text:style-name="T378_5">related<text:s/>to</text:span><text:span text:style-name="T378_6"><text:s/>transboundary<text:s/>water<text:s/>resource<text:s/>management.<text:s/></text:span><text:span text:style-name="T378_7">Two<text:s/>targets<text:s/>were<text:s/>not<text:s/>met:<text:s/>CIWA<text:s/>5,<text:s/>and<text:s/>CIWA<text:s/>8,</text:span><text:span text:style-name="T378_8"><text:s/>though<text:s/></text:span><text:span text:style-name="T378_9">incomplete<text:s/>this<text:s/>reflected<text:s/>active<text:s/></text:span><text:span text:style-name="T378_10">decisions<text:s/>by<text:s/>CIWA<text:s/>to<text:s/>focus<text:s/>on<text:s/>deeper<text:s/>engagement<text:s/>knowledge<text:s/></text:span><text:span text:style-name="T378_11">products<text:s/>and<text:s/>a<text:s/>shift<text:s/>to<text:s/></text:span><text:span text:style-name="T378_12">more<text:s/>sustainable<text:s/></text:span><text:span text:style-name="T378_13">uptake<text:s/>rather<text:s/>than<text:s/>volume.</text:span></text:p>
        <text:p text:style-name="P379"><text:span text:style-name="T379_1"><text:s/></text:span></text:p>
        <text:p text:style-name="P380"><text:span text:style-name="T380_1">Since<text:s/>ARCAN<text:s/>began<text:s/>investing<text:s/>in<text:s/>CIWA<text:s/>in<text:s/>November<text:s/>2023,<text:s/>the<text:s/>programme<text:s/>has<text:s/>shifted<text:s/>from<text:s/>primarily<text:s/>quantitative,<text:s/>output-focused<text:s/>delivery<text:s/></text:span><text:span text:style-name="T380_2">targets</text:span><text:span text:style-name="T380_3"><text:s/></text:span><text:span text:style-name="T380_4">towards<text:s/>more<text:s/>qualitative<text:s/>approaches<text:s/>that<text:s/>consolidate<text:s/>and<text:s/>scale<text:s/>existing<text:s/>results.<text:s/></text:span><text:span text:style-name="T380_5">FCDO<text:s/></text:span><text:span text:style-name="T380_6">influenced</text:span><text:span text:style-name="T380_7"><text:s/>this<text:s/>shift<text:s/>through<text:s/>donor<text:s/>coordination<text:s/>and<text:s/></text:span><text:span text:style-name="T380_8">technical<text:s/></text:span><text:span text:style-name="T380_9">support<text:s/>to<text:s/></text:span><text:span text:style-name="T380_10">update</text:span><text:span text:style-name="T380_11"><text:s/></text:span><text:span text:style-name="T380_12">the<text:s/></text:span><text:span text:style-name="T380_13">CIWA</text:span><text:span text:style-name="T380_14"><text:s/></text:span><text:span text:style-name="T380_15">results<text:s/>framework</text:span><text:span text:style-name="T380_16">,</text:span><text:span text:style-name="T380_17"><text:s/>supporting<text:s/>better<text:s/></text:span><text:span text:style-name="T380_18">information<text:s/></text:span><text:span text:style-name="T380_19">on<text:s/>system<text:s/>strengthening</text:span><text:span text:style-name="T380_20"><text:s/>and<text:s text:c="3"/>gender,<text:s/>climate<text:s/>resilience<text:s/>and<text:s/>conflict<text:s/>sensitivity</text:span><text:span text:style-name="T380_21"><text:s/>integration</text:span><text:span text:style-name="T380_22">.</text:span><text:span text:style-name="T380_23"><text:s/>ARCAN<text:s/>will<text:s/>not<text:s/>invest<text:s/>any<text:s/>further<text:s/>capital<text:s/>in<text:s/>CIWA<text:s/>though<text:s/>it<text:s/>remains<text:s/>an<text:s/>adaptive<text:s/>and<text:s/>influential<text:s/>instrument<text:s/>for<text:s/>long-term,<text:s/>climate-resilient<text:s/>regional<text:s/>cooperation<text:s/>on<text:s/>transboundary<text:s/>water<text:s/>in<text:s/>Africa.</text:span></text:p>
        <text:p text:style-name="P381"/>
        <text:p text:style-name="P382"/>
        <text:p text:style-name="P383"><text:span text:style-name="T383_1">Describe<text:s/>any<text:s/>changes<text:s/>to<text:s/>this<text:s/>output<text:s/>during<text:s/>the<text:s/>past<text:s/>year,<text:s/>and<text:s/>any<text:s/>planned<text:s/>changes<text:s/>as<text:s/>a<text:s/>result<text:s/>of<text:s/>this<text:s/>review</text:span></text:p>
        <text:p text:style-name="P384"><text:span text:style-name="T384_1">CIWA’s<text:s/>results<text:s/>shifted<text:s/>from<text:s/>largely<text:s/>upstream,<text:s/>qua</text:span><text:span text:style-name="T384_2">nt</text:span><text:span text:style-name="T384_3">it</text:span><text:span text:style-name="T384_4">a</text:span><text:span text:style-name="T384_5">tive<text:s/>indicators<text:s/>to<text:s/>qualitative<text:s/></text:span><text:span text:style-name="T384_6">indicators</text:span><text:span text:style-name="T384_7"><text:s/>focused<text:s/>on<text:s/>deepening<text:s/>support<text:s/>and<text:s/>influence.<text:s/></text:span><text:span text:style-name="T384_8">Investments<text:s/>increasingly<text:s/>moved<text:s/>from<text:s/>‘potential’<text:s/>(i.e.<text:s/>in<text:s/>development)<text:s/>to<text:s/>‘mobilised’<text:s/>(i.e.<text:s/>confirmed),<text:s/></text:span><text:span text:style-name="T384_9">which<text:s/>increased<text:s/>the<text:s/>number<text:s/>of<text:s/></text:span><text:span text:style-name="T384_10">expected</text:span><text:span text:style-name="T384_11"><text:s/></text:span><text:span text:style-name="T384_12">beneficiaries</text:span><text:span text:style-name="T384_13">.</text:span><text:span text:style-name="T384_14"><text:s/>However</text:span><text:span text:style-name="T384_15">,</text:span><text:span text:style-name="T384_16"><text:s/></text:span><text:span text:style-name="T384_17">CIWA</text:span><text:span text:style-name="T384_18"><text:s/></text:span><text:span text:style-name="T384_19">d</text:span><text:span text:style-name="T384_20">oes</text:span><text:span text:style-name="T384_21"><text:s/>not<text:s/>track<text:s/>the<text:s/></text:span><text:span text:style-name="T384_22">extent</text:span><text:span text:style-name="T384_23"><text:s/>of</text:span><text:span text:style-name="T384_24"><text:s/></text:span><text:span text:style-name="T384_25">implementation<text:s/>systematically,<text:s/></text:span><text:span text:style-name="T384_26">or<text:s/>record<text:s/>the<text:s/>extent<text:s/>of<text:s/>‘influence’<text:s/>over<text:s/>the<text:s/>mobilised<text:s/>investments,<text:s/></text:span><text:span text:style-name="T384_27">with<text:s/>evidence<text:s/></text:span><text:span text:style-name="T384_28">from<text:s/>an<text:s/></text:span><text:span text:style-name="T384_29">ARCAN<text:s/>MEL<text:s/>unit</text:span><text:span text:style-name="T384_30"><text:s/>VFM<text:s/>study<text:s/></text:span><text:span text:style-name="T384_31">that<text:s/>some<text:s/>investments<text:s/>stalled<text:s/>after<text:s/>‘mobilisation’</text:span><text:span text:style-name="T384_32"><text:s/>and<text:s/>the<text:s/>extent<text:s/>of<text:s/>CIWA<text:s/>influence<text:s/>was<text:s/>unclear<text:s/>from<text:s/>reporting</text:span><text:span text:style-name="T384_33">.</text:span><text:span text:style-name="T384_34"><text:s/></text:span><text:span text:style-name="T384_35"><text:s/></text:span><text:span text:style-name="T384_36">Institutional<text:s/>indicators</text:span><text:span text:style-name="T384_37"><text:s/>were</text:span><text:span text:style-name="T384_38"><text:s/>also<text:s/>strengthened</text:span><text:span text:style-name="T384_39">,<text:s/>with</text:span><text:span text:style-name="T384_40"><text:s/></text:span><text:span text:style-name="T384_41">the<text:s/>number<text:s/>of<text:s/>institutions<text:s/>supported<text:s/></text:span><text:span text:style-name="T384_42">increasing</text:span><text:span text:style-name="T384_43"><text:s/>to<text:s/>over<text:s/>25,<text:s/>exceeding<text:s/>earlier<text:s/>milestones,<text:s/>and<text:s/>engagement<text:s/>with<text:s/>civil<text:s/>society,<text:s/>the<text:s/>private<text:s/>sector,<text:s/>and<text:s/>academia<text:s/>deepened<text:s/>through<text:s/>new<text:s/>platforms<text:s/>and<text:s/>structured<text:s/>coordination.<text:s/>Use<text:s/>of<text:s/>data,<text:s/>information<text:s/>systems,<text:s/>and<text:s/>analytical<text:s/>tools<text:s/>expanded<text:s/>significantly,<text:s/>including<text:s/>operational<text:s/>early</text:span><text:span text:style-name="T384_44">warning<text:s/>systems<text:s/>and<text:s/>advanced<text:s/>groundwater<text:s/>information<text:s/>platforms,<text:s/>moving<text:s/>beyond<text:s/>design<text:s/>to<text:s/>regular<text:s/>use.<text:s/>Participation<text:s/>and<text:s/>GESI</text:span><text:span text:style-name="T384_45">related<text:s/>indicators<text:s/>improved<text:s/>(especially<text:s/>women<text:s/>trained<text:s/>and<text:s/>satisfaction<text:s/>with<text:s/>training),<text:s/>while<text:s/>knowledge<text:s/>products<text:s/>showed<text:s/>a<text:s/>relative<text:s/>slowdown<text:s/>in<text:s/>“new”<text:s/>outputs<text:s/>as<text:s/>emphasis<text:s/>shifted<text:s/>to<text:s/>uptake<text:s/>and<text:s/>application.<text:s/>Overall,<text:s/>the<text:s/>change<text:s/>across<text:s/>years<text:s/>reflects<text:s/>greater<text:s/>depth,<text:s/>operationalisation,<text:s/>and<text:s/>impact,<text:s/>rather<text:s/>than<text:s/>simple<text:s/>expansion<text:s/>in<text:s/></text:span><text:span text:style-name="T384_46">quantitative<text:s/></text:span><text:span text:style-name="T384_47">outputs.<text:s/>There<text:s/>are<text:s/>no<text:s/>planned<text:s/>changes<text:s/>for<text:s/>next<text:s/>year<text:s/>as<text:s/>the<text:s/></text:span><text:span text:style-name="T384_48">UK’s<text:s/>contribution<text:s/>to<text:s/>the</text:span><text:span text:style-name="T384_49"><text:s/></text:span><text:span text:style-name="T384_50">programme<text:s/>will<text:s/>be<text:s/>closed.</text:span></text:p>
        <text:p text:style-name="P385"/>
        <text:p text:style-name="P386"><text:span text:style-name="T386_1">Progress<text:s/>on<text:s/>recommendations<text:s/>from<text:s/>the<text:s/>previous<text:s/>AR</text:span></text:p>
        <text:p text:style-name="P387"/>
        <table:table table:style-name="Table16">
          <table:table-column table:style-name="Column57"/>
          <table:table-column table:style-name="Column58"/>
          <table:table-row table:style-name="Row73">
            <table:table-cell table:style-name="Cell224">
              <text:p text:style-name="P388"><text:span text:style-name="T388_1">Recommendations<text:s/>from<text:s/>202</text:span><text:span text:style-name="T388_2">5</text:span><text:span text:style-name="T388_3"><text:s/>A</text:span><text:span text:style-name="T388_4">nnual<text:s/>Review</text:span></text:p>
            </table:table-cell>
            <table:table-cell table:style-name="Cell225">
              <text:p text:style-name="P389"><text:span text:style-name="T389_1">Progress</text:span><text:span text:style-name="T389_2"> </text:span></text:p>
            </table:table-cell>
          </table:table-row>
          <table:table-row table:style-name="Row74">
            <table:table-cell table:style-name="Cell226">
              <text:p text:style-name="P390"><text:span text:style-name="T390_1">Support<text:s/>CIWA<text:s/>impact<text:s/>monitoring<text:s/>and<text:s/>engage<text:s/>ARCAN<text:s/>MEL<text:s/>Unit<text:s/></text:span></text:p>
            </table:table-cell>
            <table:table-cell table:style-name="Cell227">
              <text:p text:style-name="P391"><text:span text:style-name="T391_1">Completed.</text:span></text:p>
            </table:table-cell>
          </table:table-row>
          <table:table-row table:style-name="Row75">
            <table:table-cell table:style-name="Cell228">
              <text:p text:style-name="P392"><text:span text:style-name="T392_1">Foster<text:s/>collaboration<text:s/>with<text:s/>WISER<text:s/>and<text:s/>FFF<text:s/>partners</text:span></text:p>
            </table:table-cell>
            <table:table-cell table:style-name="Cell229">
              <text:p text:style-name="P393"><text:span text:style-name="T393_1">Collaboration<text:s/>was<text:s/>initiated<text:s/></text:span><text:span text:style-name="T393_2">(</text:span><text:span text:style-name="T393_3">Ecorys<text:s/>led<text:s/>sessions</text:span><text:span text:style-name="T393_4"><text:s/>across<text:s/>CIWA,<text:s/>WISER,<text:s/>FFF<text:s/>and<text:s/>AAAP</text:span><text:span text:style-name="T393_5">)</text:span><text:span text:style-name="T393_6">,<text:s/>collaboration</text:span><text:span text:style-name="T393_7"><text:s/>proved<text:s/>challenging<text:s/>due<text:s/>to<text:s/>capacity<text:s/>constraints,<text:s/>competing<text:s/>priorities<text:s/>and<text:s/>limited<text:s/>flexibility<text:s/>to<text:s/>reallocate<text:s/>resources.</text:span></text:p>
            </table:table-cell>
          </table:table-row>
          <table:table-row table:style-name="Row76">
            <table:table-cell table:style-name="Cell230">
              <text:p text:style-name="P394"><text:span text:style-name="T394_1">Deepen<text:s/>private<text:s/>finance<text:s/>understanding<text:s/>via<text:s/></text:span><text:span text:style-name="T394_2">A</text:span><text:span text:style-name="T394_3">dvisory</text:span><text:span text:style-name="T394_4"><text:s/>Committee<text:s/>(</text:span><text:span text:style-name="T394_5">AC</text:span><text:span text:style-name="T394_6">)</text:span><text:span text:style-name="T394_7"><text:s/>meetings</text:span></text:p>
            </table:table-cell>
            <table:table-cell table:style-name="Cell231">
              <text:p text:style-name="P395"><text:span text:style-name="T395_1">Partially<text:s/>completed:<text:s/>AC<text:s/>discussions<text:s/>highlighted<text:s/>the<text:s/>importance<text:s/>of<text:s/>mobilising<text:s/>private<text:s/>and<text:s/>blended<text:s/>finance,<text:s/></text:span><text:span text:style-name="T395_2">but</text:span><text:span text:style-name="T395_3"><text:s/>discussions<text:s/>were<text:s/>largely<text:s/>strategic<text:s/>and<text:s/>exploratory,<text:s/>with<text:s/>limited<text:s/>evidence<text:s/>of<text:s/>a<text:s/>systematic<text:s/>deepening<text:s/>of<text:s/>private<text:s/>finance<text:s/>understanding<text:s/>or<text:s/>application<text:s/>within<text:s/>CIWA<text:s/>operations.</text:span></text:p>
            </table:table-cell>
          </table:table-row>
          <table:table-row table:style-name="Row77">
            <table:table-cell table:style-name="Cell232">
              <text:p text:style-name="P396"><text:span text:style-name="T396_1">Share<text:s/>CIWA<text:s/>lessons<text:s/>with<text:s/>World<text:s/>Bank<text:s/>programmes</text:span></text:p>
            </table:table-cell>
            <table:table-cell table:style-name="Cell233">
              <text:p text:style-name="P397"><text:span text:style-name="T397_1">Partially<text:s/>completed.</text:span></text:p>
            </table:table-cell>
          </table:table-row>
          <table:table-row table:style-name="Row78">
            <table:table-cell table:style-name="Cell234">
              <text:p text:style-name="P398"><text:span text:style-name="T398_1">Prioritize<text:s/>support<text:s/>for<text:s/>national-level<text:s/>institutions<text:s/>outcomes</text:span><text:span text:style-name="T398_2">,<text:s/>translating<text:s/>regional<text:s/>mandates<text:s/>to<text:s/>national-level<text:s/>activities.<text:s/></text:span></text:p>
            </table:table-cell>
            <table:table-cell table:style-name="Cell235">
              <text:p text:style-name="P399"><text:span text:style-name="T399_1">Completed</text:span><text:span text:style-name="T399_2"><text:s/>-</text:span><text:span text:style-name="T399_3"><text:s/></text:span><text:span text:style-name="T399_4">CIWA<text:s/>3</text:span><text:span text:style-name="T399_5"><text:s/>(exceeded<text:s/>milestones)</text:span><text:span text:style-name="T399_6">:</text:span><text:span text:style-name="T399_7"><text:s/>Institutions<text:s/>strengthened<text:s/>to<text:s/>improve<text:s/>regional<text:s/>cooperation</text:span><text:span text:style-name="T399_8">,<text:s/>including,</text:span><text:span text:style-name="T399_9"><text:s/></text:span><text:span text:style-name="T399_10">strengthening<text:s/>of<text:s/></text:span><text:span text:style-name="T399_11">Dam<text:s/>Safety<text:s/>Units<text:s/>(DSUs)<text:s/>in</text:span><text:span text:style-name="T399_12"><text:s/></text:span><text:span text:style-name="T399_13">Ethiopia,<text:s/>Kenya,<text:s/>Uganda,<text:s/>South<text:s/>Sudan,<text:s/>Rwanda,<text:s/>Tanzania</text:span><text:span text:style-name="T399_14"><text:s/>and<text:s/>establishment<text:s/>of<text:s/></text:span><text:span text:style-name="T399_15">DSUs<text:s/>in<text:s/>Burundi,<text:s/>DRC,<text:s/>and</text:span><text:span text:style-name="T399_16"><text:s/></text:span><text:span text:style-name="T399_17">South<text:s/>Sudan</text:span><text:span text:style-name="T399_18">;<text:s/></text:span><text:span text:style-name="T399_19"><text:s/></text:span><text:span text:style-name="T399_20">CIWA<text:s/>5.a</text:span><text:span text:style-name="T399_21"><text:s/>(milestone<text:s/>met)<text:s/>-</text:span><text:span text:style-name="T399_22"><text:s/>Improved<text:s/>data<text:s/>and<text:s/>information<text:s/>systems<text:s/>used<text:s/>at<text:s/>municipal<text:s/>or<text:s/>community<text:s/>level</text:span><text:span text:style-name="T399_23">,</text:span><text:span text:style-name="T399_24"><text:s/></text:span><text:span text:style-name="T399_25">tools<text:s/></text:span><text:span text:style-name="T399_26">applied<text:s/>and<text:s/></text:span><text:span text:style-name="T399_27">used<text:s/>at</text:span><text:span text:style-name="T399_28"><text:s/>community<text:s/>level<text:s/>for<text:s/>investment<text:s/>planning.</text:span></text:p>
            </table:table-cell>
          </table:table-row>
        </table:table>
        <text:p text:style-name="P400"/>
        <text:p text:style-name="P401"><text:span text:style-name="T401_1">Lessons<text:s/>Learned</text:span></text:p>
        <text:list text:style-name="LS26" xml:id="list32">
          <text:list-item>
            <text:p text:style-name="P402"><text:span text:style-name="T402_1">U</text:span><text:span text:style-name="T402_2">pstream</text:span><text:span text:style-name="T402_3">,<text:s/>institution</text:span><text:span text:style-name="T402_4">focused<text:s/>engagement<text:s/>can<text:s/>deliver<text:s/>scale<text:s/>and<text:s/>durability<text:s/>when<text:s/>it<text:s/>prioritises<text:s/>depth<text:s/>over<text:s/>volume.</text:span><text:span text:style-name="T402_5"><text:s/>In<text:s/>2025,<text:s/>CIWA<text:s/>deliberately<text:s/>shifted<text:s/>away<text:s/>from<text:s text:c="2"/></text:span><text:span text:style-name="T402_6">introducing</text:span><text:span text:style-name="T402_7"><text:s/>new<text:s/>outputs<text:s/>toward<text:s/>consolidating<text:s/>and<text:s/>operationalising<text:s/>existing<text:s/>investments,<text:s/>institutions,<text:s/>and<text:s/>information<text:s/>systems.<text:s/>This<text:s/>approach<text:s/>supported<text:s/>a<text:s/>marked<text:s/>improvement<text:s/>in<text:s/>outcomes<text:s/>demonstrating<text:s/>that<text:s/>long</text:span><text:span text:style-name="T402_8">term<text:s/>influence<text:s/>in<text:s/>transboundary<text:s/>water<text:s/>management<text:s/>depends<text:s/>on<text:s/>sustained<text:s/>engagement<text:s/>aligned<text:s/>with<text:s/>partner<text:s/>investment<text:s/>cycles<text:s/>rather<text:s/>than<text:s/>short</text:span><text:span text:style-name="T402_9">term<text:s/>output<text:s/>production.<text:s/></text:span></text:p>
          </text:list-item>
          <text:list-item>
            <text:p text:style-name="P403"><text:span text:style-name="T403_1">Unlocking<text:s/>groundwater’s<text:s/>potential<text:s/>requires<text:s/>sustained<text:s/>investment<text:s/>in<text:s/>data<text:s/>systems,<text:s/>inclusive<text:s/>governance,<text:s/>and<text:s/>adaptive<text:s/>learning—rather<text:s/>than<text:s/>one</text:span><text:span text:style-name="T403_2">‑</text:span><text:span text:style-name="T403_3">off<text:s/>infrastructure.<text:s/></text:span><text:span text:style-name="T403_4">Evidence<text:s/>from<text:s/>CIWA<text:s/>shows<text:s/>that<text:s/>integrated<text:s/>information<text:s/>systems<text:s/>in<text:s/>fragile<text:s/>contexts<text:s/>(e.g.<text:s/>the<text:s/>Horn<text:s/>of<text:s/>Africa)<text:s/>improve<text:s/>site<text:s/>selection,<text:s/>strengthen<text:s/>cross</text:span><text:span text:style-name="T403_5">‑</text:span><text:span text:style-name="T403_6">border<text:s/>trust,<text:s/>and<text:s/>enhance<text:s/>investment<text:s/>quality,<text:s/>but<text:s/>must<text:s/>be<text:s/>paired<text:s/>with<text:s/>political<text:s/>support<text:s/>to<text:s/>ensure<text:s/>affordability<text:s/>and<text:s/>maintenance.<text:s/>Across<text:s/>SADC<text:s/>and<text:s/>the<text:s/>Sahel,<text:s/>groundwater<text:s/>remains<text:s/>a<text:s/>critical<text:s/>but<text:s/>underused<text:s/>drought<text:s/>buffer,<text:s/>constrained<text:s/>by<text:s/>governance,<text:s/>capacity,<text:s/>and<text:s/>financing<text:s/>gaps.<text:s/>Effective<text:s/>approaches<text:s/>combine<text:s/>technical<text:s/>tools<text:s/>with<text:s/>institutional<text:s/>strengthening,<text:s/>community<text:s/>engagement,<text:s/>and<text:s/>policy<text:s/>reform<text:s/>to<text:s/>enable<text:s/>coordinated,<text:s/>climate</text:span><text:span text:style-name="T403_7">‑</text:span><text:span text:style-name="T403_8">resilient<text:s/>management.</text:span></text:p>
          </text:list-item>
          <text:list-item>
            <text:p text:style-name="P404"><text:span text:style-name="T404_1">The<text:s/>transition<text:s/>to<text:s/>more<text:s/>qualitative<text:s/>CIWA<text:s/>2.0<text:s/>indicators</text:span><text:span text:style-name="T404_2"><text:s/></text:span><text:span text:style-name="T404_3">reinforced</text:span><text:span text:style-name="T404_4"><text:s/>the<text:s/>value<text:s/>of<text:s/>adaptive<text:s/>results<text:s/>frameworks<text:s/>that<text:s/>better<text:s/>capture<text:s/>qualitative<text:s/>influence<text:s/>and<text:s/>systemic<text:s/>change.</text:span><text:span text:style-name="T404_5"><text:s/></text:span><text:span text:style-name="T404_6">The<text:s/>new<text:s/>results<text:s/>framework</text:span><text:span text:style-name="T404_7"><text:s/>allowed<text:s/>progress<text:s/>to<text:s/>be<text:s/>tracked<text:s/>more<text:s/></text:span><text:span text:style-name="T404_8">meaningfully</text:span><text:span text:style-name="T404_9">,<text:s/>reflecting<text:s/>the<text:s/>programme’s<text:s/>upstream<text:s/>role<text:s/>and<text:s/>highlighting<text:s/>shifts<text:s/>from<text:s/>pipeline<text:s/>creation<text:s/>to<text:s/>implementation,<text:s/>from<text:s/>participation<text:s/>to<text:s/>institutional<text:s/>behaviour<text:s/>change,<text:s/>and<text:s/>from<text:s/>gender<text:s/>inclusion<text:s/>as<text:s/>a<text:s/>metric<text:s/>to<text:s/>gender<text:s/>integration<text:s/>in<text:s/>practice.<text:s/>While<text:s/>some<text:s/>targets<text:s/>–<text:s/>such<text:s/>as<text:s/>new<text:s/>knowledge<text:s/>products<text:s/>–<text:s/>were<text:s/>not<text:s/>fully<text:s/>met<text:s/>within<text:s/>the<text:s/>year,<text:s/>the<text:s/>revised<text:s/>framework<text:s/>clarified<text:s/>trade</text:span><text:span text:style-name="T404_10">offs<text:s/>and<text:s/>reduced<text:s/>the<text:s/>risk<text:s/>of<text:s/>misinterpreting<text:s/>strategic<text:s/>focus<text:s/>as<text:s/>underperformance.<text:s/>This<text:s/>aligns<text:s/>with<text:s/>ARCAN</text:span><text:span text:style-name="T404_11">wide<text:s/>learning<text:s/>that<text:s/>results<text:s/>frameworks<text:s/>must<text:s/>evolve<text:s/>with<text:s/>context<text:s/>and<text:s/>delivery<text:s/>realities<text:s/>to<text:s/>remain<text:s/>credible,<text:s/>useful,<text:s/>and<text:s/>decision</text:span><text:span text:style-name="T404_12">relevant.<text:s/></text:span></text:p>
          </text:list-item>
        </text:list>
        <text:p text:style-name="P405"/>
        <text:p text:style-name="P406"><text:span text:style-name="T406_1">Recommendations<text:s/>for<text:s/>the<text:s/>Year<text:s/>Ahead</text:span></text:p>
        <text:list text:style-name="LS2" xml:id="list35">
          <text:list-item>
            <text:p text:style-name="P407"><text:span text:style-name="T407_1">Transition<text:s/>oversight<text:s/>of<text:s/>CIWA<text:s/>from<text:s/>ARCAN<text:s/>to<text:s/>thematic<text:s/>department,<text:s/>ensuring<text:s/></text:span><text:span text:style-name="T407_2">sustained<text:s/>influence<text:s/></text:span><text:span text:style-name="T407_3">over<text:s/>UK<text:s/>investments<text:s/></text:span><text:span text:style-name="T407_4">while<text:s/>ARCAN<text:s/>funds<text:s/>are<text:s/>still<text:s/>‘active</text:span><text:span text:style-name="T407_5">’<text:s/>to<text:s/>the<text:s/>end<text:s/>of<text:s/>FY27/28</text:span><text:span text:style-name="T407_6">,<text:s/>inclusive<text:s/>of<text:s/>ICF<text:s/>results.<text:s/></text:span><text:span text:style-name="T407_7">Share<text:s/>CIWA<text:s/>lessons<text:s/>with<text:s/>other<text:s/>relevant<text:s/>programmes<text:s/>(e.g.<text:s/>CAR</text:span><text:span text:style-name="T407_8">A,<text:s/></text:span><text:span text:style-name="T407_9">JT</text:span><text:span text:style-name="T407_10">WS</text:span><text:span text:style-name="T407_11">)</text:span></text:p>
          </text:list-item>
        </text:list>
        <text:p text:style-name="P408"/>
        <table:table table:style-name="Table17">
          <table:table-column table:style-name="Column59"/>
          <table:table-column table:style-name="Column60"/>
          <table:table-column table:style-name="Column61"/>
          <table:table-column table:style-name="Column62"/>
          <table:table-column table:style-name="Column63"/>
          <table:table-row table:style-name="Row79">
            <table:table-cell table:style-name="Cell236" table:number-columns-spanned="2">
              <text:p text:style-name="P409"><text:bookmark-end text:name="_Hlk201833214"/><text:span text:style-name="T409_1">A</text:span><text:span text:style-name="T409_2">RCAN<text:s/>project</text:span></text:p>
            </table:table-cell>
            <table:covered-table-cell/>
            <table:table-cell table:style-name="Cell237" table:number-columns-spanned="3">
              <text:p text:style-name="P410"><text:span text:style-name="T410_1">Central<text:s/>Africa<text:s/>Forest<text:s/>Initiative<text:s/>(CAFI)<text:s/></text:span><text:span text:style-name="T410_2">(UNDP</text:span><text:span text:style-name="T410_3">)</text:span></text:p>
            </table:table-cell>
            <table:covered-table-cell/>
            <table:covered-table-cell/>
          </table:table-row>
          <table:table-row table:style-name="Row80">
            <table:table-cell table:style-name="Cell238" table:number-columns-spanned="2">
              <text:p text:style-name="P411"><text:span text:style-name="T411_1">Score<text:s/></text:span></text:p>
            </table:table-cell>
            <table:covered-table-cell/>
            <table:table-cell table:style-name="Cell239" table:number-columns-spanned="3">
              <text:p text:style-name="P412"><text:span text:style-name="T412_1"> </text:span><text:span text:style-name="T412_2">B</text:span></text:p>
            </table:table-cell>
            <table:covered-table-cell/>
            <table:covered-table-cell/>
          </table:table-row>
          <table:table-row table:style-name="Row81">
            <table:table-cell table:style-name="Cell240">
              <text:p text:style-name="P413"><text:span text:style-name="T413_1">Project<text:s/>Weighting<text:s/>%:  </text:span></text:p>
            </table:table-cell>
            <table:table-cell table:style-name="Cell241" table:number-columns-spanned="2">
              <text:p text:style-name="P414"><text:span text:style-name="T414_1">30</text:span><text:span text:style-name="T414_2">%</text:span></text:p>
            </table:table-cell>
            <table:covered-table-cell/>
            <table:table-cell table:style-name="Cell242">
              <text:p text:style-name="P415"><text:span text:style-name="T415_1">Weighting<text:s/>revised<text:s/>since<text:s/>last<text:s/>AR?  </text:span></text:p>
            </table:table-cell>
            <table:table-cell table:style-name="Cell243">
              <text:p text:style-name="P416"><text:span text:style-name="T416_1">Increased<text:s/>from<text:s/></text:span><text:span text:style-name="T416_2">22</text:span><text:span text:style-name="T416_3">%</text:span></text:p>
            </table:table-cell>
          </table:table-row>
        </table:table>
        <text:p text:style-name="P417"/>
        <text:p text:style-name="P418"><text:span text:style-name="T418_1">Briefly<text:s/>describe<text:s/>the<text:s/>output’s<text:s/>activities<text:s/>and<text:s/>provide<text:s/>supporting<text:s/>narrative<text:s/>for<text:s/>the<text:s/>score.<text:s/></text:span></text:p>
        <text:p text:style-name="P419"/>
        <text:p text:style-name="P420"><text:span text:style-name="T420_1">CAFI</text:span><text:span text:style-name="T420_2"><text:s/></text:span><text:span text:style-name="T420_3">scored<text:s/>a<text:s/>B<text:s/>during<text:s/>the<text:s/>review<text:s/>period<text:s/>which<text:s/>reflects<text:s/></text:span><text:span text:style-name="T420_4">mixed<text:s/>achievements</text:span><text:span text:style-name="T420_5">.<text:s/>Despite<text:s/>this<text:s/>CAFI<text:s/>continues<text:s/>to<text:s/>make<text:s/>progress,<text:s/>delivering<text:s/>in<text:s/>a</text:span><text:span text:style-name="T420_6"><text:s/>challenging<text:s/>context<text:s/>and<text:s/></text:span><text:span text:style-name="T420_7">as</text:span><text:span text:style-name="T420_8"><text:s/>the<text:s/></text:span><text:span text:style-name="T420_9">only<text:s/></text:span><text:span text:style-name="T420_10">multi-donor<text:s/>mechanism</text:span><text:span text:style-name="T420_11"><text:s/></text:span><text:span text:style-name="T420_12">delivering<text:s/></text:span><text:span text:style-name="T420_13">international<text:s/>climate<text:s/>finance<text:s/></text:span><text:span text:style-name="T420_14">at<text:s/>scale<text:s/></text:span><text:span text:style-name="T420_15">in<text:s/>the<text:s/>Congo<text:s/>Basin.<text:s/></text:span><text:span text:style-name="T420_16">During<text:s/>the<text:s/>reporting<text:s/>year<text:s/>initiatives</text:span><text:span text:style-name="T420_17"><text:s/></text:span><text:span text:style-name="T420_18">to<text:s/>reduce</text:span><text:span text:style-name="T420_19"><text:s/>pressure<text:s/>on<text:s/>forests</text:span><text:span text:style-name="T420_20"><text:s/>have<text:s/>been<text:s/></text:span><text:span text:style-name="T420_21">initiated</text:span><text:span text:style-name="T420_22">:<text:s/>development<text:s/>of<text:s/>a</text:span><text:span text:style-name="T420_23"><text:s/></text:span><text:span text:style-name="T420_24">P</text:span><text:span text:style-name="T420_25">ayments<text:s/>for<text:s/></text:span><text:span text:style-name="T420_26">E</text:span><text:span text:style-name="T420_27">nvironmental</text:span><text:span text:style-name="T420_28"><text:s/></text:span><text:span text:style-name="T420_29">S</text:span><text:span text:style-name="T420_30">ervices</text:span><text:span text:style-name="T420_31"><text:s/></text:span><text:span text:style-name="T420_32">(PES)</text:span><text:span text:style-name="T420_33"><text:s/></text:span><text:span text:style-name="T420_34">tool<text:s/></text:span><text:span text:style-name="T420_35">and<text:s/>testing<text:s/></text:span><text:span text:style-name="T420_36">through</text:span><text:span text:style-name="T420_37"><text:s/></text:span><text:span text:style-name="T420_38">pilot<text:s/>projects<text:s/>in<text:s/></text:span><text:span text:style-name="T420_39">DRC<text:s/>and<text:s/>ROC</text:span><text:span text:style-name="T420_40"><text:s/>(CAFI<text:s/>10</text:span><text:span text:style-name="T420_41">)</text:span><text:span text:style-name="T420_42">;</text:span><text:span text:style-name="T420_43"><text:s/></text:span><text:span text:style-name="T420_44">finalising</text:span><text:span text:style-name="T420_45"><text:s/>allocati</text:span><text:span text:style-name="T420_46">o</text:span><text:span text:style-name="T420_47">n</text:span><text:span text:style-name="T420_48">s</text:span><text:span text:style-name="T420_49"><text:s/></text:span><text:span text:style-name="T420_50">for<text:s/></text:span><text:span text:style-name="T420_51">the</text:span><text:span text:style-name="T420_52"><text:s/></text:span><text:span text:style-name="T420_53">$100m<text:s/></text:span><text:span text:style-name="T420_54">private<text:s/>sector<text:s/></text:span><text:span text:style-name="T420_55">facility</text:span><text:span text:style-name="T420_56"><text:s/>(</text:span><text:span text:style-name="T420_57">to<text:s/></text:span><text:span text:style-name="T420_58">be<text:s/></text:span><text:span text:style-name="T420_59">complete</text:span><text:span text:style-name="T420_60"><text:s/>by<text:s/></text:span><text:span text:style-name="T420_61">end<text:s/>of<text:s/>2026</text:span><text:span text:style-name="T420_62">);</text:span><text:span text:style-name="T420_63"><text:s/></text:span><text:span text:style-name="T420_64">running</text:span><text:span text:style-name="T420_65"><text:s/></text:span><text:span text:style-name="T420_66">a<text:s/>call<text:s/>for<text:s/>proposals<text:s/>for</text:span><text:span text:style-name="T420_67"><text:s/>the</text:span><text:span text:style-name="T420_68"><text:s/>$100<text:s/>million<text:s/></text:span><text:span text:style-name="T420_69">PES</text:span><text:span text:style-name="T420_70"><text:s/>window</text:span><text:span text:style-name="T420_71"><text:s/></text:span><text:span text:style-name="T420_72">annou</text:span><text:span text:style-name="T420_73">n</text:span><text:span text:style-name="T420_74">ced</text:span><text:span text:style-name="T420_75"><text:s/>at<text:s/>COP30</text:span><text:span text:style-name="T420_76">.</text:span><text:span text:style-name="T420_77"><text:s/></text:span><text:span text:style-name="T420_78"><text:s/></text:span><text:span text:style-name="T420_79">A<text:s/>key<text:s/>success<text:s/>of<text:s/>the<text:s/>UK’s<text:s/>Presidency</text:span><text:span text:style-name="T420_80"><text:s/>and<text:s/></text:span><text:span text:style-name="T420_81">UK<text:s/>influence</text:span><text:span text:style-name="T420_82"><text:s/></text:span><text:span text:style-name="T420_83">was<text:s/></text:span><text:span text:style-name="T420_84">the<text:s/>approval<text:s/>in<text:s/>June<text:s/>2025<text:s/></text:span><text:span text:style-name="T420_85">of<text:s/></text:span><text:span text:style-name="T420_86">access<text:s/>to<text:s/>CAFI<text:s/>for</text:span><text:span text:style-name="T420_87"><text:s/></text:span><text:span text:style-name="T420_88">national<text:s/>entities<text:s/></text:span><text:span text:style-name="T420_89">and<text:s/>domestic<text:s/>CSOs</text:span><text:span text:style-name="T420_90">.</text:span></text:p>
        <text:p text:style-name="P421"/>
        <text:p text:style-name="P422"><text:span text:style-name="T422_1">CAFI<text:s/></text:span><text:span text:style-name="T422_2">fell</text:span><text:span text:style-name="T422_3"><text:s/>short<text:s/>on<text:s/></text:span><text:span text:style-name="T422_4">several</text:span><text:span text:style-name="T422_5"><text:s/>other<text:s/></text:span><text:span text:style-name="T422_6">delivery<text:s/></text:span><text:span text:style-name="T422_7">milestones</text:span><text:span text:style-name="T422_8">.<text:s/>The</text:span><text:span text:style-name="T422_9"><text:s/>CAFI</text:span><text:span text:style-name="T422_10"><text:s/>metrics<text:s/>hub<text:s/></text:span><text:span text:style-name="T422_11">reports</text:span><text:span text:style-name="T422_12"><text:s/></text:span><text:span text:style-name="T422_13">that</text:span><text:span text:style-name="T422_14"><text:s/>investments<text:s/></text:span><text:span text:style-name="T422_15">reached<text:s/></text:span><text:span text:style-name="T422_16">26.3<text:s/>MtCO</text:span><text:span text:style-name="T422_17">2</text:span><text:span text:style-name="T422_18">e<text:s/></text:span><text:span text:style-name="T422_19">of<text:s/>absorbed<text:s/>and<text:s/>avoided<text:s/>emissions</text:span><text:span text:style-name="T422_20"><text:s/></text:span><text:span text:style-name="T422_21">in<text:s/>2025</text:span><text:span text:style-name="T422_22"><text:s/></text:span><text:span text:style-name="T422_23">against<text:s/></text:span><text:span text:style-name="T422_24">a<text:s/></text:span><text:span text:style-name="T422_25">total<text:s/></text:span><text:span text:style-name="T422_26">target<text:s/>of</text:span><text:span text:style-name="T422_27"><text:s/></text:span><text:span text:style-name="T422_28">160MtCO</text:span><text:span text:style-name="T422_29">2</text:span><text:span text:style-name="T422_30">e</text:span><text:span text:style-name="T422_31">,</text:span><text:span text:style-name="T422_32"><text:s/></text:span><text:span text:style-name="T422_33">and<text:s/></text:span><text:span text:style-name="T422_34">data<text:s/>on<text:s/></text:span><text:span text:style-name="T422_35">‘</text:span><text:span text:style-name="T422_36">number<text:s/>of<text:s/></text:span><text:span text:style-name="T422_37">beneficiaries</text:span><text:span text:style-name="T422_38">’</text:span><text:span text:style-name="T422_39"><text:s/></text:span><text:span text:style-name="T422_40">(CAFI<text:s/>1)<text:s/></text:span><text:span text:style-name="T422_41">is<text:s/>no</text:span><text:span text:style-name="T422_42">t<text:s/>currently<text:s/>disaggregated<text:s/></text:span><text:span text:style-name="T422_43">within</text:span><text:span text:style-name="T422_44"><text:s/>the<text:s/>metrics<text:s/>hub<text:s/></text:span><text:span text:style-name="T422_45">project<text:s/>level<text:s/>reporting</text:span><text:span text:style-name="T422_46">.<text:s/></text:span><text:span text:style-name="T422_47">CAFI’s</text:span><text:span text:style-name="T422_48"><text:s/></text:span><text:span text:style-name="T422_49">overall</text:span><text:span text:style-name="T422_50"><text:s/>underperformance<text:s/>against<text:s/>targets<text:s/></text:span><text:span text:style-name="T422_51">continues<text:s/>to<text:s/></text:span><text:span text:style-name="T422_52">reflect</text:span><text:span text:style-name="T422_53"><text:s/></text:span><text:span text:style-name="T422_54">the<text:s/>challenging<text:s/>delivery<text:s/>environment<text:s/>in<text:s/>which<text:s/>the<text:s/>fund<text:s/>operates</text:span><text:span text:style-name="T422_55">,</text:span><text:span text:style-name="T422_56"><text:s/>low<text:s/>capacity<text:s/>of<text:s/>governments<text:s/>in<text:s/>the<text:s/>region</text:span><text:span text:style-name="T422_57"><text:s/>and<text:s/></text:span><text:span text:style-name="T422_58">optimism<text:s/>bias<text:s/>at<text:s/>programme<text:s/>development<text:s/>stage</text:span><text:span text:style-name="T422_59">.<text:s/></text:span><text:span text:style-name="T422_60">The<text:s/>UK<text:s/>Presidency<text:s/>has<text:s/></text:span><text:span text:style-name="T422_61">prioritised<text:s/>i</text:span><text:span text:style-name="T422_62">mproving<text:s/>efficiency<text:s/>and<text:s/>delivery<text:s/>over<text:s/>the<text:s/>past<text:s/>reporting<text:s/>year.<text:s/>Key<text:s/></text:span><text:span text:style-name="T422_63">developments</text:span><text:span text:style-name="T422_64"><text:s/>have<text:s/>included<text:s/>reducing<text:s/></text:span><text:span text:style-name="T422_65">mandatory</text:span><text:span text:style-name="T422_66"><text:s/>indirect<text:s/>fees<text:s/>for<text:s/>non-UN<text:s/>agencies,<text:s/></text:span><text:span text:style-name="T422_67">closure<text:s/>of<text:s/>poorly<text:s/>performing<text:s/>projects<text:s/>in<text:s/>Gabon<text:s/>and<text:s/>Republic<text:s/>of<text:s/>Congo</text:span><text:span text:style-name="T422_68"><text:s/></text:span><text:span text:style-name="T422_69">(ROC)<text:s/></text:span><text:span text:style-name="T422_70">and<text:s/>reinitiating<text:s/>lapsed<text:s/>country<text:s/>annual<text:s/>reviews<text:s/>starting<text:s/>with<text:s/>Gabon.</text:span></text:p>
        <text:p text:style-name="P423"/>
        <text:p text:style-name="P424"><text:span text:style-name="T424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p text:style-name="P425"/>
        <text:p text:style-name="P426"><text:span text:style-name="T426_1">At<text:s/>the<text:s/>country</text:span><text:span text:style-name="T426_2">-level<text:s/></text:span><text:span text:style-name="T426_3">CAFI</text:span><text:span text:style-name="T426_4"><text:s/></text:span><text:span text:style-name="T426_5">has<text:s/>continued<text:s/>to<text:s/>make<text:s/>progress</text:span><text:span text:style-name="T426_6"><text:note text:note-class="footnote"><text:note-citation/><text:note-body><text:p text:style-name="P427"><text:span text:style-name="T427_1"><text:s/></text:span><text:span text:style-name="T427_2"><text:a xlink:type="simple" xlink:href="https://mptf.undp.org/sites/default/files/documents/2026-05/cafi_ar2025_final-compressed_0.pdf"><text:span text:style-name="T427_3">CAFI<text:s/></text:span><text:span text:style-name="T427_4">Annual<text:s/></text:span><text:span text:style-name="T427_5">Report</text:span><text:span text:style-name="T427_6"><text:s/>2025</text:span></text:a></text:span></text:p></text:note-body></text:note></text:span><text:span text:style-name="T427_7"><text:s/>on<text:s/></text:span><text:span text:style-name="T427_8">legal<text:s/>and<text:s/></text:span><text:span text:style-name="T427_9">policy<text:s/></text:span><text:span text:style-name="T427_10">reforms,</text:span><text:span text:style-name="T427_11"><text:s/></text:span><text:span text:style-name="T427_12">and<text:s/>dialogue</text:span><text:span text:style-name="T427_13"><text:s/>to<text:s/>reduce<text:s/>pressure<text:s/>on<text:s/>forests</text:span><text:span text:style-name="T427_14">.</text:span><text:span text:style-name="T427_15"><text:s/>In<text:s/>DRC<text:s/>implementation<text:s/></text:span><text:span text:style-name="T427_16">of<text:s/>milestones<text:s/></text:span><text:span text:style-name="T427_17">remains</text:span><text:span text:style-name="T427_18"><text:s/>uneven<text:s/>(24%<text:s/>achieved</text:span><text:span text:style-name="T427_19">,<text:s/>52%<text:s/>in<text:s/>progress,<text:s/>and<text:s/>24%<text:s/></text:span><text:span text:style-name="T427_20">d</text:span><text:span text:style-name="T427_21">elayed</text:span><text:span text:style-name="T427_22">)</text:span><text:span text:style-name="T427_23"><text:s/></text:span><text:span text:style-name="T427_24">though<text:s/></text:span><text:span text:style-name="T427_25">with<text:s/>achievements<text:s/>in</text:span><text:span text:style-name="T427_26"><text:s/>2025<text:s/>as<text:s/>follows:</text:span><text:span text:style-name="T427_27"><text:s/>large-scale<text:s/>land-use<text:s/>planning</text:span><text:span text:style-name="T427_28"><text:s/></text:span><text:span text:style-name="T427_29">with</text:span><text:span text:style-name="T427_30"><text:s/>664,259<text:s/></text:span><text:span text:style-name="T427_31">h</text:span><text:span text:style-name="T427_32">a</text:span><text:span text:style-name="T427_33"><text:s/>brought<text:s/>under<text:s/>local<text:s/>land<text:s/>use<text:s/>plans</text:span><text:span text:style-name="T427_34">,</text:span><text:span text:style-name="T427_35"><text:s/>distribution</text:span><text:span text:style-name="T427_36"><text:s/>of<text:s/></text:span><text:span text:style-name="T427_37">over<text:s/>73</text:span><text:span text:style-name="T427_38">,500<text:s/></text:span><text:span text:style-name="T427_39">improved</text:span><text:span text:style-name="T427_40"><text:s/>cookstoves</text:span><text:span text:style-name="T427_41">,<text:s/></text:span><text:span text:style-name="T427_42">expanded<text:s/>access<text:s/>to<text:s/>family<text:s/></text:span><text:span text:style-name="T427_43">planning<text:s/>for<text:s/></text:span><text:span text:style-name="T427_44">732</text:span><text:span text:style-name="T427_45">,</text:span><text:span text:style-name="T427_46">685</text:span><text:span text:style-name="T427_47"><text:s/>people</text:span><text:span text:style-name="T427_48">,<text:s/>a</text:span><text:span text:style-name="T427_49">nd</text:span><text:span text:style-name="T427_50"><text:s/></text:span><text:span text:style-name="T427_51">a<text:s/>pipeline<text:s/>of<text:s/></text:span><text:span text:style-name="T427_52">$</text:span><text:span text:style-name="T427_53">2</text:span><text:span text:style-name="T427_54">3</text:span><text:span text:style-name="T427_55">2</text:span><text:span text:style-name="T427_56">.5m<text:s/>in</text:span><text:span text:style-name="T427_57"><text:s/></text:span><text:span text:style-name="T427_58">new<text:s/>investments<text:s/></text:span><text:span text:style-name="T427_59">mobilised</text:span><text:span text:style-name="T427_60">.</text:span><text:span text:style-name="T427_61"><text:s/></text:span><text:span text:style-name="T427_62">Persistent<text:s/>disbursement<text:s/>delays<text:s/></text:span><text:span text:style-name="T427_63">by</text:span><text:span text:style-name="T427_64"><text:s/></text:span><text:span text:style-name="T427_65">the<text:s/>national<text:s/>REDD+<text:s/>agency<text:s/></text:span><text:span text:style-name="T427_66">FONAREDD</text:span><text:span text:style-name="T427_67"><text:s/>remain<text:s/>a<text:s/>cause<text:s/>of<text:s/>concern,</text:span><text:span text:style-name="T427_68"><text:s/>with<text:s/></text:span><text:span text:style-name="T427_69">only<text:s/>~40%<text:s/>of<text:s/>the<text:s/>$500m<text:s/>allocated<text:s/>to<text:s/>DRC<text:s/>under<text:s/>the<text:s/>second<text:s/>Letter<text:s/>of<text:s/>Intent<text:s/></text:span><text:span text:style-name="T427_70">(LoI)<text:s/></text:span><text:span text:style-name="T427_71">transferred<text:s/>to<text:s/></text:span><text:span text:style-name="T427_72">the<text:s/>agency<text:s/></text:span><text:span text:style-name="T427_73">by<text:s/>the<text:s/>end<text:s/>of<text:s/>2025.<text:s/></text:span><text:span text:style-name="T427_74">However,<text:s/>2025</text:span><text:span text:style-name="T427_75"><text:s/>was<text:s/>marked<text:s/>by<text:s/>more<text:s/>efficient<text:s/></text:span><text:span text:style-name="T427_76">programming<text:s/>with<text:s/></text:span><text:span text:style-name="T427_77">the</text:span><text:span text:style-name="T427_78"><text:s/>Letter<text:s/>of<text:s/>Intent<text:s/>commitment<text:s/>fully</text:span><text:span text:style-name="T427_79"><text:s/></text:span><text:span text:style-name="T427_80">programmed<text:s/>by<text:s/></text:span><text:span text:style-name="T427_81">the</text:span><text:span text:style-name="T427_82"><text:s/>2025</text:span><text:span text:style-name="T427_83"><text:s/></text:span><text:span text:style-name="T427_84">year</text:span><text:span text:style-name="T427_85">-</text:span><text:span text:style-name="T427_86">end</text:span><text:span text:style-name="T427_87"><text:s/>deadline</text:span><text:span text:style-name="T427_88">.</text:span><text:span text:style-name="T427_89"><text:s/></text:span><text:span text:style-name="T427_90">In<text:s/>ROC,<text:s/></text:span><text:span text:style-name="T427_91">most<text:s/>progress<text:s/>has<text:s/>been<text:s/>made<text:s/>on<text:s/>forest<text:s/>monitoring<text:s/>and<text:s/>land-use<text:s/>planning,<text:s/></text:span><text:span text:style-name="T427_92">though<text:s/>with<text:s/></text:span><text:span text:style-name="T427_93">mixed<text:s/>progress<text:s/>on<text:s/>deliverables<text:s/>(</text:span><text:span text:style-name="T427_94">13%<text:s/>of<text:s/>milestones<text:s/>achieved,<text:s/>50%<text:s/>in<text:s/>progress,<text:s/>23%<text:s/>programmed<text:s/>and<text:s/>13%<text:s/>delayed)<text:s/>with<text:s/>persistent<text:s/>underperforming<text:s/></text:span><text:span text:style-name="T427_95">projects.</text:span><text:span text:style-name="T427_96"><text:s/>The<text:s/>UK<text:s/>has</text:span><text:span text:style-name="T427_97"><text:s/></text:span><text:span text:style-name="T427_98">called<text:s/>for<text:s/>the<text:s/>CAFI<text:s/>Executive<text:s/>to<text:s/>focus<text:s/></text:span><text:span text:style-name="T427_99">on<text:s/>addressing</text:span><text:span text:style-name="T427_100"><text:s/>underperformance</text:span><text:span text:style-name="T427_101"><text:s/>in<text:s/>the<text:s/>ROC</text:span><text:span text:style-name="T427_102"><text:s/>during<text:s/>the<text:s/>year<text:s/>ahead</text:span><text:span text:style-name="T427_103">.<text:s/></text:span><text:span text:style-name="T427_104">Gabon<text:s/>has<text:s/>performed<text:s/>strongly,<text:s/>with<text:s/>63%<text:s/>of<text:s/>milestones<text:s/>achieved,<text:s/>31%<text:s/>in<text:s/>progress<text:s/>and<text:s/>6%<text:s/>delayed</text:span><text:span text:style-name="T427_105">.<text:s/>CAFI<text:s/>Executive<text:s/></text:span><text:span text:style-name="T427_106">B</text:span><text:span text:style-name="T427_107">oard<text:s/>has<text:s/>focu</text:span><text:span text:style-name="T427_108">s</text:span><text:span text:style-name="T427_109">ed<text:s/>on</text:span><text:span text:style-name="T427_110"><text:s/>improved<text:s/>portfolio<text:s/>management<text:s/></text:span><text:span text:style-name="T427_111">to<text:s/>resolve</text:span><text:span text:style-name="T427_112"><text:s/>legacy<text:s/>issues<text:s/>and<text:s/></text:span><text:span text:style-name="T427_113">support</text:span><text:span text:style-name="T427_114"><text:s/>effective<text:s/>delivery<text:s/>(e.g.<text:s/></text:span><text:span text:style-name="T427_115">approval<text:s/>of<text:s/></text:span><text:span text:style-name="T427_116">human–wildlife<text:s/>conflict<text:s/>mitigation</text:span><text:span text:style-name="T427_117"><text:s/>and<text:s/>closure<text:s/>of<text:s/>underperforming<text:s/>projects</text:span><text:span text:style-name="T427_118">)</text:span><text:span text:style-name="T427_119">,<text:s/>with<text:s/>the<text:s/>Gabon-CAFI<text:s/>Annual<text:s/>Review<text:s/>increasing<text:s/>the<text:s/>Government<text:s/>of<text:s/>Gabon’s<text:s/>buy-in<text:s/>to<text:s/>the<text:s/>CAFI<text:s/>portfolio.<text:s/></text:span><text:span text:style-name="T427_120">Smaller<text:s/>portfolios<text:s/>in<text:s/>CAR<text:s/>and<text:s/>Equatorial<text:s/>Guinea<text:s/>are<text:s/>slowly</text:span><text:span text:style-name="T427_121"><text:s/>making<text:s/>progress,<text:s/>though</text:span><text:span text:style-name="T427_122"><text:s/>with<text:s/>delays<text:s/>linked<text:s/>to<text:s/>approvals<text:s/>and<text:s/>financing<text:s/>agreements.<text:s/></text:span><text:span text:style-name="T427_123">Regionally,<text:s/></text:span><text:span text:style-name="T427_124">the<text:s/>TA<text:s/>Facility<text:s/>has<text:s/>been<text:s/>in<text:s/>high<text:s/>demand<text:s/>with<text:s/>support<text:s/>provided<text:s/>for<text:s/>activities<text:s/>such<text:s/>as</text:span><text:span text:style-name="T427_125"><text:s/>NDC<text:s/>development</text:span><text:span text:style-name="T427_126"><text:s/>(ROC)</text:span><text:span text:style-name="T427_127">,<text:s/></text:span><text:span text:style-name="T427_128">development<text:s/>of</text:span><text:span text:style-name="T427_129"><text:s/>PES<text:s/>systems,<text:s/>verification<text:s/>mechanisms<text:s/>and<text:s/></text:span><text:span text:style-name="T427_130">science</text:span><text:span text:style-name="T427_131"><text:s/></text:span><text:span text:style-name="T427_132">(including<text:s/>support<text:s/>for<text:s/>the<text:s/>launch<text:s/>of<text:s/>the<text:s/>inaugural<text:s/>Congo<text:s/>Basin<text:s/>Assessment<text:s/>Report<text:s/>at<text:s/>COP30).</text:span></text:p>
        <text:p text:style-name="P428"/>
        <text:p text:style-name="P429"><text:span text:style-name="T429_1">Efforts<text:s/>have<text:s/>been<text:s/>made<text:s/>to<text:s/>improve<text:s/>the<text:s/>efficiency<text:s/>of<text:s/>CAFI,<text:s/>including<text:s/>a<text:s/>stronger<text:s/>focus<text:s/>on<text:s/>payments<text:s/>for<text:s/>results,<text:s/>tighter<text:s/>oversight<text:s/>of<text:s/>portfolio<text:s/>delivery<text:s/>and<text:s/>underperformance,<text:s/>and<text:s/>increased<text:s/>emphasis<text:s/>on<text:s/>resource<text:s/>mobilisation<text:s/>and<text:s/>co-finance.<text:s/>Early<text:s/>progress<text:s/>includes<text:s/>expected<text:s/></text:span><text:span text:style-name="T429_2">GCF<text:s/></text:span><text:span text:style-name="T429_3">sustainability<text:s/>linked<text:s/>loan</text:span><text:span text:style-name="T429_4"><text:s/>in<text:s/></text:span><text:span text:style-name="T429_5">Cameroon</text:span><text:span text:style-name="T429_6"><text:s/>and<text:s/>a<text:s/>commitment<text:s/>from<text:s/>DRC’s<text:s/>Ministry<text:s/>of<text:s/>Finance<text:s/>to<text:s/>cover<text:s/>25%<text:s/>of<text:s/>FONAREDD<text:s/>operating<text:s/>costs,<text:s/>though<text:s/>delivery<text:s/>remains<text:s/>uncertain<text:s/>given<text:s/>competing<text:s/>national<text:s/>crises.<text:s/>A<text:s/>light-touch<text:s/>VfM<text:s/></text:span><text:span text:style-name="T429_7">case<text:s/>study<text:s/>of<text:s/>CAFI<text:s/></text:span><text:span text:style-name="T429_8">by<text:s/>Ecorys<text:s/>highlighted<text:s/></text:span><text:span text:style-name="T429_9">opportunities<text:s/>to<text:s/></text:span><text:span text:style-name="T429_10">increas</text:span><text:span text:style-name="T429_11">e</text:span><text:span text:style-name="T429_12"><text:s/>CAFI<text:s/>VfM<text:s/>such<text:s/>as</text:span><text:span text:style-name="T429_13"><text:s/>greater<text:s/>scrutiny<text:s/>of<text:s/>expenditure</text:span><text:span text:style-name="T429_14"><text:s/>to<text:s/>better<text:s/>understand<text:s/>the<text:s/>proportion<text:s/>of<text:s/>funds<text:s/>spent<text:s/>on<text:s/>administration<text:s/>vs<text:s/></text:span><text:span text:style-name="T429_15">project<text:s/>level<text:s/></text:span><text:span text:style-name="T429_16">delivery</text:span><text:span text:style-name="T429_17"><text:s/>and<text:s/>reassessment<text:s/>of<text:s/></text:span><text:span text:style-name="T429_18">expected<text:s/>leverage<text:s/>of<text:s/></text:span><text:span text:style-name="T429_19">the<text:s/>$100m<text:s/>private<text:s/>finance<text:s/>facility</text:span><text:span text:style-name="T429_20">.<text:s/></text:span><text:span text:style-name="T429_21">A</text:span><text:span text:style-name="T429_22"><text:s/>GEDSI<text:s/>review<text:s/></text:span><text:span text:style-name="T429_23">recommended<text:s/></text:span><text:span text:style-name="T429_24">significantly<text:s/>strengthen</text:span><text:span text:style-name="T429_25">ing</text:span><text:span text:style-name="T429_26"><text:s/>GEDSI<text:s/>integration<text:s/>across<text:s/>the<text:s/>portfolio,<text:s/>including<text:s/>clearer<text:s/>requirements,<text:s/>outcome-focused<text:s/>monitoring<text:s/>and<text:s/>stronger<text:s/>incentives<text:s/>linked<text:s/>to<text:s/>performance,<text:s/>supported<text:s/>by<text:s/>increased<text:s/>Secretariat<text:s/>capacity.<text:s/>Overall,<text:s/>while<text:s/>CAFI<text:s/>has<text:s/>made<text:s/>good<text:s/>progress<text:s/>in<text:s/>enabling<text:s/>policy<text:s/>reform<text:s/>and<text:s/>government<text:s/>engagement,<text:s/>transformational<text:s/>change<text:s/>remains<text:s/>at<text:s/>an<text:s/>early<text:s/>and<text:s/>uneven<text:s/>stage,<text:s/>with<text:s/>limited<text:s/>evidence<text:s/>of<text:s/>sustained<text:s/>impact<text:s/>on<text:s/>deforestation,<text:s/>weak<text:s/>institutionalisation<text:s/>at<text:s/>local<text:s/>level,<text:s/>and<text:s/>unclear<text:s/>pathways<text:s/>to<text:s/>scale</text:span><text:span text:style-name="T429_27"><text:s/>-</text:span><text:span text:style-name="T429_28"><text:s/></text:span><text:span text:style-name="T429_29">reflected<text:s/>in<text:s/>a<text:s/>low<text:s/>score<text:s/>by<text:s/>the<text:s/>MEL<text:s/>Unit<text:s/>on<text:s/>its<text:s/>likelihood<text:s/>to<text:s/>contribute<text:s/>to<text:s/>transformational<text:s/>change<text:s/>(2).</text:span></text:p>
        <text:p text:style-name="P430"/>
        <text:p text:style-name="P431"><text:span text:style-name="T431_1">Progress<text:s/>on<text:s/>recommendations<text:s/>from<text:s/>the<text:s/>previous<text:s/>A</text:span><text:span text:style-name="T431_2">R</text:span></text:p>
        <text:p text:style-name="P432"/>
        <table:table table:style-name="Table18">
          <table:table-column table:style-name="Column64"/>
          <table:table-column table:style-name="Column65"/>
          <table:table-row table:style-name="Row82">
            <table:table-cell table:style-name="Cell244">
              <text:p text:style-name="P433"><text:span text:style-name="T433_1">Recommendations<text:s/>from<text:s/>2025<text:s/>Annual<text:s/>Review<text:s/> </text:span><text:span text:style-name="T433_2"> </text:span></text:p>
            </table:table-cell>
            <table:table-cell table:style-name="Cell245">
              <text:p text:style-name="P434"><text:span text:style-name="T434_1">Progress</text:span><text:span text:style-name="T434_2"> </text:span></text:p>
            </table:table-cell>
          </table:table-row>
          <table:table-row table:style-name="Row83">
            <table:table-cell table:style-name="Cell246">
              <text:p text:style-name="P435"><text:span text:style-name="T435_1">Continue<text:s/>to<text:s/>use<text:s/>the<text:s/>UK<text:s/>presidency<text:s/>of<text:s/>CAFI<text:s/>to<text:s/>set<text:s/>clear<text:s/>direction<text:s/>for<text:s/>the<text:s/>Fund</text:span></text:p>
              <text:p text:style-name="P436"/>
            </table:table-cell>
            <table:table-cell table:style-name="Cell247">
              <text:p text:style-name="P437"><text:span text:style-name="T437_1">Met<text:s/>-<text:s/></text:span><text:span text:style-name="T437_2">UK<text:s/>leadership<text:s/>is<text:s/>well<text:s/>regarded<text:s/>by<text:s/>donors,<text:s/>the<text:s/>UN<text:s/>and<text:s/>national<text:s/>partners.<text:s/>UK<text:s/>focus<text:s/>on<text:s/>improving<text:s/>delivery<text:s/>is<text:s/>gaining<text:s/>dividends,<text:s/>with<text:s/>the<text:s/>portfolio<text:s/>in<text:s/>Gabon<text:s/>rehauled,<text:s/>increased<text:s/>focus<text:s/>on<text:s/>staffing<text:s/>in<text:s/>the<text:s/>region,<text:s/>and<text:s/>the<text:s/>institution<text:s/>of<text:s/>more<text:s/>systematic<text:s/>portfolio<text:s/>and<text:s/>implementing<text:s/>partner<text:s/>monitoring<text:s/>meetings.<text:s/>UK</text:span><text:span text:style-name="T437_3"><text:s/>presidency<text:s/>exten</text:span><text:span text:style-name="T437_4">sion<text:s/>proposed</text:span><text:span text:style-name="T437_5"><text:s/></text:span><text:span text:style-name="T437_6">to</text:span><text:span text:style-name="T437_7"><text:s/></text:span><text:span text:style-name="T437_8">S</text:span><text:span text:style-name="T437_9">pring<text:s/>2027.</text:span></text:p>
            </table:table-cell>
          </table:table-row>
          <table:table-row table:style-name="Row84">
            <table:table-cell table:style-name="Cell248">
              <text:p text:style-name="P438"><text:span text:style-name="T438_1">Improve<text:s/>gender<text:s/>sensitivity<text:s/>within<text:s/>CAFI</text:span></text:p>
              <text:p text:style-name="P439"/>
            </table:table-cell>
            <table:table-cell table:style-name="Cell249">
              <text:p text:style-name="P440"><text:span text:style-name="T440_1">Met<text:s/>-<text:s/></text:span><text:span text:style-name="T440_2">At<text:s/>the<text:s/></text:span><text:span text:style-name="T440_3">June<text:s/>2025<text:s/></text:span><text:span text:style-name="T440_4">Executive<text:s/>Board<text:s/>meeting<text:s/>action</text:span><text:span text:style-name="T440_5">s</text:span><text:span text:style-name="T440_6"><text:s/>agreed<text:s/></text:span><text:span text:style-name="T440_7">to<text:s/>address<text:s/>implementing<text:s/>partners<text:s/>with<text:s/></text:span><text:span text:style-name="T440_8">poor<text:s/>gender<text:s/>responsiveness.<text:s/>Ecorys<text:s/>GEDSI<text:s/>case<text:s/>study<text:s/>completed<text:s/>in<text:s/>February<text:s/>2026<text:s/>noted<text:s/>areas<text:s/>for<text:s/>improvement</text:span><text:span text:style-name="T440_9">,<text:s/>whilst<text:s/></text:span><text:span text:style-name="T440_10">re</text:span><text:span text:style-name="T440_11">commendations<text:s/>came<text:s/>too<text:s/>late<text:s/>to<text:s/>be<text:s/>incorporated<text:s/>into<text:s/>2026<text:s/>workplan<text:s/></text:span><text:span text:style-name="T440_12">they<text:s/>will<text:s/>be<text:s/>included<text:s/>in<text:s/>the<text:s/></text:span><text:span text:style-name="T440_13">2027<text:s/>workplan.</text:span></text:p>
            </table:table-cell>
          </table:table-row>
          <table:table-row table:style-name="Row85">
            <table:table-cell table:style-name="Cell250">
              <text:p text:style-name="P441"><text:span text:style-name="T441_1">Focus<text:s/>on<text:s/>quantified<text:s/>data<text:s/>and<text:s/>results<text:s/>driven<text:s/>programming</text:span></text:p>
              <text:p text:style-name="P442"/>
            </table:table-cell>
            <table:table-cell table:style-name="Cell251">
              <text:p text:style-name="P443"><text:span text:style-name="T443_1">Progress<text:s/>made<text:s/></text:span><text:span text:style-name="T443_2">-</text:span><text:span text:style-name="T443_3">CAFI’s<text:s/>reorientation<text:s/>toward<text:s/>PES<text:s/>will<text:s/>radically<text:s/>improve<text:s/>project<text:s/>data<text:s/>collection,<text:s/>analysis<text:s/>and<text:s/>verification.<text:s/>New<text:s/>PES<text:s/>data<text:s/>tools<text:s/>being<text:s/>finalised<text:s/>by<text:s/>CAFI<text:s/>Secretariat<text:s/>will<text:s/>allow<text:s/>for<text:s/>near<text:s/>real-time<text:s/>data<text:s/>monitoring,<text:s/>as<text:s/>opposed<text:s/>to<text:s/>biannual<text:s/>paper<text:s/>narrative<text:s/>reports<text:s/>which<text:s/>are<text:s/>hard<text:s/>to<text:s/>corroborate<text:s/>without<text:s/>verification.<text:s/>Internal<text:s/>workshop<text:s/>was<text:s/>held<text:s/>with<text:s/>HMG<text:s/>experts<text:s/>to<text:s/>input<text:s/>into<text:s/>these<text:s/>PES<text:s/>tools.<text:s/>The<text:s/>CAFI<text:s/>Secretariat<text:s/>noted<text:s/>the<text:s/>DRC<text:s/>FONAREDD<text:s/>beneficiary<text:s/>methodology<text:s/>could<text:s/>be<text:s/>improved<text:s/>further<text:s/>but<text:s/>was<text:s/>an<text:s/>improvement<text:s/>on<text:s/>2024<text:s/>reporting.</text:span></text:p>
            </table:table-cell>
          </table:table-row>
          <table:table-row table:style-name="Row86">
            <table:table-cell table:style-name="Cell252">
              <text:p text:style-name="P444"><text:span text:style-name="T444_1">Begin<text:s/>preparations<text:s/>for<text:s/>new<text:s/>phases<text:s/>of<text:s/>LoIs<text:s/>starting<text:s/>in<text:s/>2026</text:span></text:p>
              <text:p text:style-name="P445"/>
            </table:table-cell>
            <table:table-cell table:style-name="Cell253">
              <text:p text:style-name="P446"><text:span text:style-name="T446_1">The<text:s/>role<text:s/>of</text:span><text:span text:style-name="T446_2"><text:s/>LoI</text:span><text:span text:style-name="T446_3"><text:s/>is<text:s/>being<text:s/>assessed<text:s/>as<text:s/>part<text:s/>of<text:s/>the<text:s/>new<text:s/>CAFI<text:s/>strategy<text:s/>and<text:s/>Mid-Term<text:s/>Review.<text:s/>Reductions<text:s/>in<text:s/>donor<text:s/>official<text:s/>development<text:s/>assistance<text:s/>might<text:s/>entail<text:s/>an<text:s/>adapted<text:s/>approach,<text:s/>for<text:s/>instance<text:s/>adding<text:s/>protocols<text:s/>to<text:s/>existing<text:s/>LoIs<text:s/>as<text:s/>funding<text:s/>becomes<text:s/>available,<text:s/>rather<text:s/>than<text:s/>replacing<text:s/>them<text:s/>completely.<text:s/>Evaluations<text:s/>in<text:s/>2026<text:s/>will<text:s/>lay<text:s/>the<text:s/>groundwork<text:s/>for<text:s/>next<text:s/>steps.</text:span></text:p>
            </table:table-cell>
          </table:table-row>
        </table:table>
        <text:p text:style-name="P447"/>
        <text:p text:style-name="P448"><text:span text:style-name="T448_1">Lessons<text:s/>learned<text:s/>this<text:s/>year</text:span><text:span text:style-name="T448_2">:</text:span></text:p>
        <text:p text:style-name="P449"/>
        <text:list text:style-name="LS22" xml:id="list36">
          <text:list-item>
            <text:p text:style-name="P450"><text:span text:style-name="T450_1">Senior</text:span><text:span text:style-name="T450_2"><text:s/>level<text:s/>engagement<text:s/></text:span><text:span text:style-name="T450_3">by<text:s/>FCDO<text:s/>posts<text:s/></text:span><text:span text:style-name="T450_4">and<text:s/>close<text:s/>monitoring<text:s/>of<text:s/>portfolio<text:s/>implementation<text:s/></text:span><text:span text:style-name="T450_5">improves<text:s/>delivery<text:s/>and<text:s/></text:span><text:span text:style-name="T450_6">engagement</text:span><text:span text:style-name="T450_7">.</text:span><text:span text:style-name="T450_8"><text:s/>Under<text:s/>the<text:s/>UK<text:s/>Presidency</text:span><text:span text:style-name="T450_9"><text:s/>director-level<text:s/>CAFI<text:s/>meetings</text:span><text:span text:style-name="T450_10"><text:s/>have<text:s/>been<text:s/>introduced,<text:s/>putting<text:s/>a<text:s/>spotlight<text:s/>on<text:s/>delivery.<text:s/>P</text:span><text:span text:style-name="T450_11">ortfolio<text:s/>improvements<text:s/>have<text:s/>been<text:s/>more<text:s/>marked<text:s/>where<text:s/>there<text:s/>has<text:s/>been<text:s/>greater<text:s/>involvement<text:s/></text:span><text:span text:style-name="T450_12">by</text:span><text:span text:style-name="T450_13"><text:s/>post,<text:s/>e.g.<text:s/>Gabon.</text:span><text:span text:style-name="T450_14"><text:s/></text:span><text:span text:style-name="T450_15">Effective<text:s/>deployment<text:s/>of<text:s/>the<text:s/>Special<text:s/>Representatives<text:s/>for<text:s/>Nature<text:s/>and<text:s/>Climate<text:s/>(e.g.</text:span><text:span text:style-name="T450_16"><text:s/>SREP-</text:span><text:span text:style-name="T450_17">N</text:span><text:span text:style-name="T450_18">ature<text:s/></text:span><text:span text:style-name="T450_19">regional</text:span><text:span text:style-name="T450_20"><text:s/>visits</text:span><text:span text:style-name="T450_21"><text:s/>and<text:s/>attendance<text:s/>at</text:span><text:span text:style-name="T450_22"><text:s/></text:span><text:span text:style-name="T450_23">10<text:s/>years<text:s/>of<text:s/>CAFI<text:s/>event<text:s/>at<text:s/>UNGA<text:s/>high<text:s/>level<text:s/>week,<text:s/>and<text:s/></text:span><text:span text:style-name="T450_24">Africa<text:s/>Climate<text:s/>Summit<text:s/>event</text:span><text:span text:style-name="T450_25"><text:s/>attended<text:s/>by<text:s/>SREP-Climate</text:span><text:span text:style-name="T450_26">)<text:s/>has<text:s/>both<text:s/>elevated<text:s/>UK<text:s/>visibility<text:s/>in<text:s/>the<text:s/>region<text:s/>and<text:s/>facilitated<text:s/>high-level<text:s/>focus<text:s/>on<text:s/>CAFI<text:s/>by<text:s/>partner<text:s/>countries</text:span><text:span text:style-name="T450_27">.</text:span></text:p>
          </text:list-item>
        </text:list>
        <text:p text:style-name="P451"/>
        <text:list text:style-name="LS22" xml:id="list37" text:continue-list="list36">
          <text:list-item>
            <text:p text:style-name="P452"><text:span text:style-name="T452_1">Constrained</text:span><text:span text:style-name="T452_2"><text:s/>capacity<text:s/>in<text:s/>the<text:s/>CAFI<text:s/>Secretariat<text:s/>has<text:s/>led<text:s/>to<text:s/>limited<text:s/>MEL<text:s/>resource<text:s/>and<text:s/></text:span><text:span text:style-name="T452_3">reactive<text:s/></text:span><text:span text:style-name="T452_4">responses<text:s/>to</text:span><text:span text:style-name="T452_5"><text:s/>underperformance</text:span><text:span text:style-name="T452_6"><text:s/>in<text:s/>the<text:s/>programming<text:s/>portfolio.<text:s/></text:span><text:span text:style-name="T452_7">Limited<text:s/>capacity</text:span><text:span text:style-name="T452_8"><text:s/></text:span><text:span text:style-name="T452_9">and<text:s/>government<text:s/>interest<text:s/></text:span><text:span text:style-name="T452_10">has<text:s/></text:span><text:span text:style-name="T452_11">also<text:s/>contributed<text:s/>to</text:span><text:span text:style-name="T452_12"><text:s/>a<text:s/>lack<text:s/>of<text:s/>annual<text:s/>review<text:s/>meetings<text:s/>being<text:s/>held</text:span><text:span text:style-name="T452_13">,<text:s/>which<text:s/></text:span><text:span text:style-name="T452_14">is</text:span><text:span text:style-name="T452_15"><text:s/>being<text:s/>addressed<text:s/>in<text:s/>2026.</text:span></text:p>
          </text:list-item>
        </text:list>
        <text:p text:style-name="P453"/>
        <text:list text:style-name="LS22" xml:id="list38" text:continue-list="list36">
          <text:list-item>
            <text:p text:style-name="P454"><text:span text:style-name="T454_1">UK<text:s/>Presidency<text:s/>of<text:s/></text:span><text:span text:style-name="T454_2">CAFI<text:s/></text:span><text:span text:style-name="T454_3">has<text:s/>been<text:s/>an<text:s/>effective<text:s/>platform<text:s/>for<text:s/>delivery<text:s/>of<text:s/>the<text:s/>UK’s<text:s/>modern<text:s/>development<text:s/>approach.</text:span><text:span text:style-name="T454_4"><text:s/>R</text:span><text:span text:style-name="T454_5">eforms<text:s/></text:span><text:span text:style-name="T454_6">engaged<text:s/>by<text:s/>the<text:s/>Presidency</text:span><text:span text:style-name="T454_7"><text:s/></text:span><text:span text:style-name="T454_8">align<text:s/>well<text:s/>with<text:s/>the<text:s/>four<text:s/>shifts<text:s/>identified<text:s/>in<text:s/>FCDO’s<text:s/>new<text:s/>Africa<text:s/>Approach</text:span><text:span text:style-name="T454_9">,<text:s/></text:span><text:span text:style-name="T454_10">for<text:s/>example</text:span><text:span text:style-name="T454_11"><text:s/>increasing<text:s/>locally-led<text:s/>implementation<text:s/>via<text:s/>decision<text:s/>to<text:s/>approve<text:s/></text:span><text:span text:style-name="T454_12">access<text:s/>to<text:s/>the<text:s/>fund<text:s/>by<text:s/>national<text:s/>entities</text:span><text:span text:style-name="T454_13">.</text:span></text:p>
          </text:list-item>
        </text:list>
        <text:p text:style-name="P455"/>
        <text:p text:style-name="P456"><text:span text:style-name="T456_1">R</text:span><text:span text:style-name="T456_2">ecommendations<text:s/>for<text:s/>the<text:s/>year<text:s/>ahead</text:span><text:span text:style-name="T456_3"><text:s/>–<text:s/>to<text:s/>be<text:s/>taken<text:s/>ahead<text:s/>by<text:s/>FCDO<text:s/>IFU</text:span><text:span text:style-name="T456_4">:<text:s/></text:span></text:p>
        <text:p text:style-name="P457"/>
        <text:list text:style-name="LS25" xml:id="list39">
          <text:list-item>
            <text:p text:style-name="P458"><text:span text:style-name="T458_1">Close<text:s/>co-ordination<text:s/>with<text:s/>UK-funded<text:s/>forest<text:s/>programmes;<text:s/>from<text:s/>April<text:s/>2026<text:s/></text:span><text:span text:style-name="T458_2">CAFI<text:s/>integrated</text:span><text:span text:style-name="T458_3"><text:s/>into<text:s/>the<text:s/>Congo<text:s/>Basin<text:s/>Forest<text:s/>Action<text:s/>(CBFA)<text:s/>programme<text:s/>to<text:s/></text:span><text:span text:style-name="T458_4">consolidate<text:s/>UK<text:s/>forest<text:s/>investments<text:s/>within<text:s/>the<text:s/>IFU</text:span><text:span text:style-name="T458_5">.<text:s/>Revise<text:s/>CBFA<text:s/>results<text:s/>framework<text:s/>to<text:s/>integrate<text:s/>outputs<text:s/>of<text:s/>CAFI<text:s/>funding.<text:s/></text:span></text:p>
          </text:list-item>
          <text:list-item>
            <text:p text:style-name="P459"><text:span text:style-name="T459_1">Continue<text:s/>to<text:s/>leverage<text:s/>UK’s<text:s/>presidency<text:s/>role<text:s/>to<text:s/>convene<text:s/>Board<text:s/>members<text:s/>and<text:s/>other<text:s/>stakeholders,<text:s/>negotiate<text:s/>Board<text:s/>positions<text:s/>and<text:s/>proactively<text:s/>resolve<text:s/>issues<text:s/>and<text:s/>achieve<text:s/></text:span><text:span text:style-name="T459_2">compromise.<text:s/>Complete<text:s/>and<text:s/>hand<text:s/>over<text:s/>the</text:span><text:span text:style-name="T459_3"><text:s/>UK’s<text:s/>presidency<text:s/>role<text:s/>to<text:s/>a<text:s/>successor<text:s/>by<text:s/></text:span><text:span text:style-name="T459_4">S</text:span><text:span text:style-name="T459_5">pring<text:s/>2027.<text:s/></text:span></text:p>
          </text:list-item>
          <text:list-item>
            <text:p text:style-name="P460"><text:span text:style-name="T460_1">Proactively<text:s/>monitor<text:s/>the<text:s/>CAFI<text:s/>programme<text:s/>portfolio<text:s/>with<text:s/>a<text:s/>focus<text:s/>on<text:s/>UK<text:s/>investments,<text:s/>including<text:s/>actioning</text:span><text:span text:style-name="T460_2"><text:s/>key<text:s/>VfM<text:s/>recommendations.<text:s/>Focus<text:s/>on<text:s/>underperformance<text:s/>and<text:s/>delivery<text:s/>issues,<text:s/>reinstate<text:s/>annual<text:s/>reviews<text:s/>for<text:s/>all<text:s/>countries<text:s/>with<text:s/>an<text:s/>active<text:s/>portfolio.<text:s/></text:span><text:span text:style-name="T460_3"><text:s/></text:span></text:p>
          </text:list-item>
          <text:list-item>
            <text:p text:style-name="P461"><text:span text:style-name="T461_1">Work<text:s/>with<text:s/>the<text:s/>Executive<text:s/>Board<text:s/>to<text:s/>revise<text:s/>governance<text:s/>arrangements<text:s/>to<text:s/>make<text:s/>them<text:s/>more<text:s/>inclusive<text:s/>of<text:s/>partner<text:s/>countries.<text:s/></text:span></text:p>
          </text:list-item>
          <text:list-item>
            <text:p text:style-name="P462"><text:span text:style-name="T462_1">Achieve<text:s/>E</text:span><text:span text:style-name="T462_2">xecutive<text:s/>Board<text:s/></text:span><text:span text:style-name="T462_3">approval<text:s/>and<text:s/>delivery<text:s/>of<text:s/>a<text:s/>new<text:s/>CAFI<text:s/>Strategy<text:s/>incorporating<text:s/>evaluation<text:s/>findings<text:s/>and<text:s/>prioritisation<text:s/>of<text:s/>PES.<text:s/></text:span></text:p>
          </text:list-item>
          <text:list-item>
            <text:p text:style-name="P463"><text:span text:style-name="T463_1">I</text:span><text:span text:style-name="T463_2">mprove<text:s/>GEDSI<text:s/></text:span><text:span text:style-name="T463_3">including<text:s/>by<text:s/>pushing<text:s/>for<text:s/>incorporation<text:s/>of<text:s/>key<text:s/>recommendations<text:s/>of<text:s/>the<text:s/>Ecorys<text:s/>GEDSI<text:s/>review<text:s/>into<text:s/>the<text:s/></text:span><text:span text:style-name="T463_4">CAFI<text:s/>Secretariat’s<text:s/></text:span><text:span text:style-name="T463_5">2027<text:s/>workplan.</text:span></text:p>
          </text:list-item>
        </text:list>
        <text:p text:style-name="P464"/>
        <text:p text:style-name="P465"/>
        <table:table table:style-name="Table19">
          <table:table-column table:style-name="Column66"/>
          <table:table-column table:style-name="Column67"/>
          <table:table-column table:style-name="Column68"/>
          <table:table-column table:style-name="Column69"/>
          <table:table-row table:style-name="Row87">
            <table:table-cell table:style-name="Cell254">
              <text:p text:style-name="P466"><text:span text:style-name="T466_1">ARCAN<text:s/>project</text:span></text:p>
            </table:table-cell>
            <table:table-cell table:style-name="Cell255" table:number-columns-spanned="3">
              <text:p text:style-name="P467"><text:span text:style-name="T467_1">Forest<text:s/>and<text:s/>Farm<text:s/>Facility<text:s/>(FFF)</text:span><text:span text:style-name="T467_2"><text:s/>(FAO</text:span><text:span text:style-name="T467_3">)</text:span></text:p>
            </table:table-cell>
            <table:covered-table-cell/>
            <table:covered-table-cell/>
          </table:table-row>
          <table:table-row table:style-name="Row88">
            <table:table-cell table:style-name="Cell256">
              <text:p text:style-name="P468"><text:span text:style-name="T468_1">Score<text:s/></text:span></text:p>
            </table:table-cell>
            <table:table-cell table:style-name="Cell257" table:number-columns-spanned="3">
              <text:p text:style-name="P469"><text:span text:style-name="T469_1"> </text:span><text:span text:style-name="T469_2">A</text:span></text:p>
            </table:table-cell>
            <table:covered-table-cell/>
            <table:covered-table-cell/>
          </table:table-row>
          <table:table-row table:style-name="Row89">
            <table:table-cell table:style-name="Cell258">
              <text:p text:style-name="P470"><text:span text:style-name="T470_1">Funding<text:s/>Share</text:span><text:span text:style-name="T470_2"><text:s/>%:  </text:span></text:p>
            </table:table-cell>
            <table:table-cell table:style-name="Cell259">
              <text:p text:style-name="P471"><text:span text:style-name="T471_1">4.6</text:span><text:span text:style-name="T471_2">%</text:span></text:p>
            </table:table-cell>
            <table:table-cell table:style-name="Cell260">
              <text:p text:style-name="P472"><text:span text:style-name="T472_1">Weighting<text:s/>revised<text:s/>since<text:s/>last<text:s/>AR?  </text:span></text:p>
            </table:table-cell>
            <table:table-cell table:style-name="Cell261">
              <text:p text:style-name="P473"><text:span text:style-name="T473_1">No</text:span></text:p>
            </table:table-cell>
          </table:table-row>
        </table:table>
        <text:p text:style-name="P474"/>
        <text:p text:style-name="P475"><text:span text:style-name="T475_1">Briefly<text:s/>describe<text:s/>the<text:s/>output’s<text:s/>activities<text:s/>and<text:s/>provide<text:s/>supporting<text:s/>narrative<text:s/>for<text:s/>the<text:s/>score.<text:s/></text:span></text:p>
        <text:p text:style-name="P476"><text:span text:style-name="T476_1">The<text:s/>Forest<text:s/>and<text:s/>Farm<text:s/>Facility<text:s/>(FFF)<text:s/>is<text:s/>a<text:s/>multi-donor<text:s/>initiative<text:s/>that<text:s/>supports<text:s/>forest<text:s/>and<text:s/>farm<text:s/>producer<text:s/>organisations<text:s/>(FFPOs)<text:s/>to<text:s/>strengthen<text:s/>livelihoods<text:s/>and<text:s/>climate<text:s/>resilience<text:s/>through<text:s/>sustainable<text:s/>forest<text:s/>management.<text:s/>Managed<text:s/>by<text:s/>a<text:s/>consortium<text:s/>of<text:s/>FAO,<text:s/>IIED,<text:s/>IUCN,<text:s/>and<text:s/>Agricord,<text:s/>FFF<text:s/>is<text:s/>currently<text:s/>in<text:s/>its<text:s/>second<text:s/>phase<text:s/>(2018–2026),<text:s/>with<text:s/>ARCAN<text:s/>funding<text:s/>focused<text:s/>on<text:s/>African<text:s/>countries.<text:s/>In<text:s/>2025,<text:s/></text:span><text:span text:style-name="T476_2">from<text:s/>an<text:s/>initial<text:s/>budget<text:s/>of<text:s/>$11.47m,<text:s/>FFF<text:s/>disbursed<text:s/>$8.23m.<text:s/>Of<text:s/>this</text:span><text:span text:style-name="T476_3">,<text:s/>74%<text:s/>went<text:s/>directly<text:s/>to<text:s/>FFPOs,<text:s/>a<text:s/>10%<text:s/>increase<text:s/>on<text:s/>the<text:s/>2024<text:s/>figure.</text:span><text:span text:style-name="T476_4"><text:s/></text:span><text:span text:style-name="T476_5">I</text:span><text:span text:style-name="T476_6">n<text:s/>2025,</text:span><text:span text:style-name="T476_7"><text:s/></text:span><text:span text:style-name="T476_8">FFF<text:s/></text:span><text:span text:style-name="T476_9">performed<text:s/>strongly<text:s/>overall,<text:s/>exceeding<text:s/>some<text:s/>cumulative<text:s/>end-of-programme<text:s/>targets,<text:s/>while<text:s/>some<text:s/>2025<text:s/>milestones<text:s/>were<text:s/>only<text:s/>partially<text:s/>met<text:s/>or<text:s/>remained<text:s/>slightly<text:s/>behind<text:s/></text:span><text:span text:style-name="T476_10">trajectory</text:span><text:span text:style-name="T476_11">.</text:span><text:span text:style-name="T476_12"><text:s/></text:span><text:span text:style-name="T476_13">W</text:span><text:span text:style-name="T476_14">hile</text:span><text:span text:style-name="T476_15"><text:s/>there<text:s/>has<text:s/>been<text:s/>a<text:s/>natural<text:s/>slowing<text:s/>in<text:s/>delivery<text:s/>over<text:s/>2025,<text:s/></text:span><text:span text:style-name="T476_16">as</text:span><text:span text:style-name="T476_17"><text:s/>expected<text:s/>co</text:span><text:span text:style-name="T476_18">mpared<text:s/>to</text:span><text:span text:style-name="T476_19"><text:s/>2024</text:span><text:span text:style-name="T476_20">’s</text:span><text:span text:style-name="T476_21"><text:s/>exceptional<text:s/>disbursements</text:span><text:span text:style-name="T476_22">,<text:s/>the<text:s/>programme<text:s/>has<text:s/>still<text:s/>made<text:s/>solid<text:s/>progress<text:s/>against<text:s/>its<text:s/>outcome<text:s/>areas.</text:span><text:span text:style-name="T476_23"><text:s/></text:span><text:span text:style-name="T476_24">FFF<text:s/>continued<text:s/>to<text:s/>perform<text:s/>strongly<text:s/>on<text:s/>policy<text:s/>influence<text:s/>and<text:s/>enterprise<text:s/>support.<text:s/>By<text:s/>end</text:span><text:span text:style-name="T476_25"><text:s/>of<text:s/></text:span><text:span text:style-name="T476_26">2025,<text:s/>it<text:s/>had<text:s/>reached<text:s/>181<text:s/>cumulative<text:s/>policy<text:s/>and<text:s/>process<text:s/>changes<text:s/>in<text:s/>favour<text:s/>of<text:s/>FFPOs<text:s/>across<text:s/>Africa,<text:s/>including<text:s/>97<text:s/>additional<text:s/>changes<text:s/>during<text:s/>2025.<text:s/>It<text:s/>also<text:s/>expanded<text:s/>support<text:s/>to<text:s/>producer<text:s/>organisations,<text:s/>with<text:s/>58<text:s/>apex<text:s/>FFPOs<text:s/>supporting<text:s/>enterprises<text:s/>across<text:s/>programme<text:s/>countries,<text:s/>up<text:s/>from<text:s/>44<text:s/>in<text:s/>2024.</text:span></text:p>
        <text:p text:style-name="P477"/>
        <text:p text:style-name="P478"><text:span text:style-name="T478_1">In<text:s/>2025,<text:s/>FFF<text:s/>consolidated<text:s/>existing<text:s/>Phase<text:s/>II<text:s/></text:span><text:span text:style-name="T478_2">results<text:s/></text:span><text:span text:style-name="T478_3">across<text:s/>Africa<text:s/>in<text:s/>policy<text:s/>influence,<text:s/>enterprise<text:s/>development<text:s/>and<text:s/>climate</text:span><text:span text:style-name="T478_4"><text:s/></text:span><text:span text:style-name="T478_5">resilient<text:s/>land<text:s/>management.<text:s/>FFF</text:span><text:span text:style-name="T478_6">-</text:span><text:span text:style-name="T478_7">supported<text:s/>FFPOs<text:s/>contributed<text:s/>to</text:span><text:span text:style-name="T478_8"><text:s/></text:span><text:span text:style-name="T478_9">97<text:s/>policy<text:s/>and<text:s/>process<text:s/>changes<text:s/>during<text:s/>the<text:s/>year,<text:s/>including<text:s/>83<text:s/>at<text:s/>national<text:s/>level,<text:s/>such<text:s/>as<text:s/>support<text:s/>to<text:s/>Tanzania’s<text:s/>National<text:s/>Non-Timber<text:s/>Forest<text:s/>Products<text:s/>Strategy<text:s/>and<text:s/>tree<text:s/>tenure<text:s/>pilots<text:s/>in<text:s/>Ghana.</text:span><text:span text:style-name="T478_10"><text:s/>Enterprise<text:s/>support<text:s/>continued,<text:s/>with<text:s/></text:span><text:span text:style-name="T478_11">65</text:span><text:span text:style-name="T478_12"><text:s/></text:span><text:span text:style-name="T478_13">additional<text:s/></text:span><text:span text:style-name="T478_14">FFPO<text:s/>enterprises<text:s/>developing<text:s/>new<text:s/>or<text:s/>enhanced<text:s/>value</text:span><text:span text:style-name="T478_15">-</text:span><text:span text:style-name="T478_16">addition<text:s/>activities<text:s/></text:span><text:span text:style-name="T478_17">in<text:s/>2025</text:span><text:span text:style-name="T478_18">.</text:span><text:span text:style-name="T478_19"><text:s/>bringing<text:s/>the<text:s/>cumulative<text:s/>total<text:s/>to<text:s/>390<text:s/>since<text:s/>2018</text:span><text:span text:style-name="T478_20">.</text:span><text:span text:style-name="T478_21"><text:s/></text:span><text:span text:style-name="T478_22">FFF<text:s/>also<text:s/>expanded<text:s/>its<text:s/>organisational<text:s/>reach,<text:s/>with<text:s/>58<text:s/>apex<text:s/>FFPOs<text:s/>supporting<text:s/>enterprise<text:s/>development<text:s/>across<text:s/>programme<text:s/>countries</text:span><text:span text:style-name="T478_23">.<text:s/></text:span><text:span text:style-name="T478_24"><text:s/>Climate<text:s/>and<text:s/>land</text:span><text:span text:style-name="T478_25">-</text:span><text:span text:style-name="T478_26">use<text:s/>outcomes<text:s/>also</text:span><text:span text:style-name="T478_27"><text:s/></text:span><text:span text:style-name="T478_28">progressed</text:span><text:span text:style-name="T478_29">,<text:s/>with<text:s/>an<text:s/>additional<text:s/></text:span><text:span text:style-name="T478_30">35</text:span><text:span text:style-name="T478_31">,</text:span><text:span text:style-name="T478_32">892</text:span><text:span text:style-name="T478_33"><text:s/></text:span><text:span text:style-name="T478_34">hectares<text:s/>of<text:s/>forest<text:s/>and<text:s/>farmland<text:s/>restored,<text:s/>protected<text:s/>or<text:s/>sustainably<text:s/>managed<text:s/>in<text:s/>2025</text:span><text:span text:style-name="T478_35"><text:s/></text:span><text:span text:style-name="T478_36">and<text:s/>288,571<text:s/>people<text:s/>benefiting<text:s/>cumulatively<text:s/>from<text:s/>these<text:s/>interventions</text:span><text:span text:style-name="T478_37">.</text:span></text:p>
        <text:p text:style-name="P479"/>
        <text:p text:style-name="P480"><text:span text:style-name="T48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p text:style-name="P481"/>
        <text:p text:style-name="P482"><text:span text:style-name="T482_1">This<text:s/>is<text:s/>the<text:s/>third<text:s/>year<text:s/>of<text:s/>FFF<text:s/>reporting<text:s/>under<text:s/>ARCAN.<text:s/></text:span><text:span text:style-name="T482_2">FFF<text:s/>operates<text:s/>on<text:s/>cumulative<text:s/>targets<text:s/>rather<text:s/>than<text:s/>annual<text:s/>targets.<text:s/></text:span><text:span text:style-name="T482_3">Over<text:s/>2025,<text:s/>FFF’s<text:s/>four<text:s/>outcomes<text:s/>and<text:s/>nine<text:s/>outcome<text:s/>indicators<text:s/>have<text:s/>not<text:s/>been<text:s/>substantively<text:s/>changed<text:s/>or<text:s/>redefined,<text:s/>but<text:s/>several<text:s/>have<text:s/>been<text:s/>clarified,<text:s/>recalibrated<text:s/>and<text:s/>more<text:s/>precisely<text:s/>measured<text:s/>compared<text:s/>with<text:s/>2024.<text:s/>The<text:s/>underlying<text:s/></text:span><text:span text:style-name="T482_4">ToC</text:span><text:span text:style-name="T482_5"><text:s/>and<text:s/>outcome<text:s/>structure<text:s/>remains<text:s/>intact.</text:span><text:span text:style-name="T482_6"><text:s/></text:span><text:span text:style-name="T482_7">Notably,<text:s/>for<text:s/></text:span><text:span text:style-name="T482_8">Outcome<text:s/>4</text:span><text:span text:style-name="T482_9">,<text:s/>cl</text:span><text:span text:style-name="T482_10">earer<text:s/>guidance<text:s/>was<text:s/>issued<text:s/>on<text:s/>what<text:s/>constitutes<text:s/>a<text:s/>social<text:s/>or<text:s/>cultural<text:s/>service,<text:s/>expanding<text:s/>and<text:s/>standardising<text:s/>the<text:s/>categories<text:s/>reported.<text:s/>This<text:s/>resulted<text:s/>in<text:s/>a<text:s/>sharp<text:s/>increase<text:s/>in<text:s/>the<text:s/>corresponding<text:s/>indicator<text:s/>(OI9),<text:s/></text:span><text:span text:style-name="T482_11">likely<text:s/></text:span><text:span text:style-name="T482_12">reflecting<text:s/>improved<text:s/>definition<text:s/>and<text:s/>reporting<text:s/>rather<text:s/>than<text:s/>a<text:s/>sudden<text:s/>change<text:s/>in<text:s/>programme<text:s/>focus</text:span><text:span text:style-name="T482_13">.<text:s/></text:span><text:span text:style-name="T482_14">Indicators<text:s/>under<text:s/>Outcomes<text:s/>2<text:s/>and<text:s/>3<text:s/>were<text:s/>retained,<text:s/>but<text:s/>data<text:s/>collection<text:s/>was<text:s/>strengthened.<text:s/></text:span><text:span text:style-name="T482_15">Enterprise‑level</text:span><text:span text:style-name="T482_16"><text:s/>indicators<text:s/>(OI3–OI5)<text:s/>and<text:s/>landscape<text:s/>indicators<text:s/>(OI6–OI8)<text:s/>were<text:s/>tracked<text:s/>more<text:s/>systematically,<text:s/></text:span><text:span text:style-name="T482_17">helping<text:s/>to<text:s/></text:span><text:span text:style-name="T482_18">improv</text:span><text:span text:style-name="T482_19">e</text:span><text:span text:style-name="T482_20"><text:s/>consistency<text:s/>across<text:s/>countries</text:span><text:span text:style-name="T482_21">,</text:span><text:span text:style-name="T482_22"><text:s/>though<text:s/>some<text:s/>data<text:s/>and<text:s/>methodology<text:s/>challenges<text:s/>remain</text:span><text:span text:style-name="T482_23">.</text:span></text:p>
        <text:p text:style-name="P483"><text:span text:style-name="T483_1">An<text:s/>independent<text:s/>final<text:s/>evaluation<text:s/>of<text:s/>the<text:s/>programme<text:s/>was<text:s/>conducted<text:s/>in<text:s/>2025,<text:s/>providing<text:s/>an<text:s/>overall<text:s/>assessment<text:s/>of<text:s/>performance.<text:s/>It<text:s/>confirmed<text:s/>the<text:s/>continued<text:s/>relevance<text:s/>of<text:s/>FFF’s<text:s/>core<text:s/>approach,<text:s/>while<text:s/>also<text:s/>identifying<text:s/>areas<text:s/>where<text:s/>implementation<text:s/>and<text:s/>results<text:s/>frameworks<text:s/>could<text:s/>be<text:s/>strengthened.<text:s/>FAO<text:s/>reviewed<text:s/>the<text:s/>evaluation<text:s/>and<text:s/>agreed<text:s/>a<text:s/>management<text:s/>response,<text:s/>with<text:s/>a<text:s/>small<text:s/>number<text:s/>of<text:s/>practical<text:s/>follow‑up<text:s/>actions<text:s/>to<text:s/>be<text:s/>taken<text:s/>during<text:s/>the<text:s/>remainder<text:s/>of<text:s/>the<text:s/>current<text:s/>phase,<text:s/>particularly<text:s/>around<text:s/>learning,<text:s/>monitoring,<text:s/>and<text:s/>operational<text:s/>coherence.<text:s/>The<text:s/>evaluation<text:s/>findings<text:s/>will<text:s/>also<text:s/>be<text:s/>used<text:s/>to<text:s/>inform<text:s/>the<text:s/>design<text:s/>of<text:s/>any<text:s/>successor<text:s/>programme,<text:s/>ensuring<text:s/>that<text:s/>lessons<text:s/>learned<text:s/>are<text:s/>reflected<text:s/>in<text:s/>future<text:s/>priorities,<text:s/>delivery,<text:s/>and<text:s/>overall<text:s/>results<text:s/>framework.</text:span><text:span text:style-name="T483_2"><text:s/></text:span></text:p>
        <text:p text:style-name="P484"/>
        <text:p text:style-name="P485"><text:span text:style-name="T485_1">Lessons<text:s/>learned<text:s/>this<text:s/>year:</text:span></text:p>
        <text:p text:style-name="P486"/>
        <text:list text:style-name="LS24" xml:id="list45">
          <text:list-item>
            <text:p text:style-name="P487"><text:span text:style-name="T487_1">The<text:s/>FFF<text:s/>delivery<text:s/>model<text:s/>is<text:s/>leading<text:s/>to<text:s/></text:span><text:span text:style-name="T487_2">localised<text:s/>resilience</text:span><text:span text:style-name="T487_3">,<text:s/>but<text:s/>questions<text:s/>remain<text:s/>for<text:s/>sustainability<text:s/></text:span><text:span text:style-name="T487_4">and</text:span><text:span text:style-name="T487_5"><text:s/>longer</text:span><text:span text:style-name="T487_6">-term<text:s/>impact:<text:s/></text:span><text:span text:style-name="T487_7">the</text:span><text:span text:style-name="T487_8"><text:s/>Phase<text:s/>II<text:s/>Final<text:s/>Evaluation<text:s/>confirms<text:s/>that<text:s/>FFF’s<text:s/>core<text:s/>model<text:s/>of<text:s/>direct<text:s/>financing<text:s/>combined<text:s/>with<text:s/>organisational<text:s/>strengthening<text:s/>and<text:s/>policy<text:s/>engagement,<text:s/>remains<text:s/>highly<text:s/>relevant<text:s/>and<text:s/>cost</text:span><text:span text:style-name="T487_9">effective.<text:s/>The<text:s/>strongest<text:s/>and<text:s/>most<text:s/>sustainable<text:s/>outcomes<text:s/>occurred<text:s/>where<text:s/>support<text:s/>was<text:s/>multi</text:span><text:span text:style-name="T487_10">year<text:s/>and<text:s/>market</text:span><text:span text:style-name="T487_11">linked.<text:s/>However,<text:s/>annual<text:s/>contracting<text:s/>cycles,<text:s/>weak<text:s/>exit<text:s/>pathways,<text:s/>uneven<text:s/>market<text:s/>integration,<text:s/>and<text:s/>underdeveloped<text:s/>monitoring<text:s/>and<text:s/>outcome</text:span><text:span text:style-name="T487_12">level<text:s/>evidence<text:s/>constrain<text:s/>long</text:span><text:span text:style-name="T487_13">term<text:s/>impact,<text:s/>particularly<text:s/>for<text:s/>women,<text:s/>youth,<text:s/>and<text:s/>newer<text:s/>FFPOs.<text:s/>The</text:span><text:span text:style-name="T487_14"><text:s/>FCDO</text:span><text:span text:style-name="T487_15"><text:s/>Zambia<text:s/>Monitoring<text:s/>Visit<text:s/>in<text:s/>November<text:s/>2025<text:s/>corroborated<text:s/>these<text:s/>findings,<text:s/>demonstrating<text:s/>strong<text:s/>grassroots<text:s/>livelihood<text:s/>and<text:s/>resilience<text:s/>gains<text:s/>through<text:s/>diversified<text:s/>enterprises<text:s/>and<text:s/>savings<text:s/>groups,<text:s/>but<text:s/>highlighting<text:s/>persistent<text:s/>risks<text:s/>around<text:s/>post-donor<text:s/>sustainability,<text:s/>limited<text:s/>value-chain<text:s/>depth,<text:s/>and<text:s/>the<text:s/>urgent<text:s/>need<text:s/>for<text:s/>clear<text:s/>graduation<text:s/>and<text:s/>financing<text:s/>pathways<text:s/>beyond<text:s/>FFF<text:s/>support.</text:span></text:p>
          </text:list-item>
        </text:list>
        <text:p text:style-name="P488"><text:span text:style-name="T488_1">Progress<text:s/>on<text:s/>recommendations<text:s/>from<text:s/>the<text:s/>previous<text:s/>AR</text:span><text:span text:style-name="T488_2">:</text:span></text:p>
        <text:p text:style-name="P489"/>
        <table:table table:style-name="Table20">
          <table:table-column table:style-name="Column70"/>
          <table:table-column table:style-name="Column71"/>
          <table:table-row table:style-name="Row90">
            <table:table-cell table:style-name="Cell262">
              <text:p text:style-name="P490"><text:span text:style-name="T490_1">Recommendations<text:s/>from<text:s/>202</text:span><text:span text:style-name="T490_2">5</text:span><text:span text:style-name="T490_3"><text:s/>Annual<text:s/>Review<text:s/> </text:span><text:span text:style-name="T490_4"> </text:span></text:p>
            </table:table-cell>
            <table:table-cell table:style-name="Cell263">
              <text:p text:style-name="P491"><text:span text:style-name="T491_1">Progress</text:span><text:span text:style-name="T491_2"> </text:span></text:p>
            </table:table-cell>
          </table:table-row>
          <table:table-row table:style-name="Row91">
            <table:table-cell table:style-name="Cell264">
              <text:p text:style-name="P492"><text:span text:style-name="T492_1">FCDO<text:s/>to<text:s/>continue<text:s/>engaging<text:s/>in<text:s/>the<text:s/>delivery<text:s/>of<text:s/>Phase<text:s/>2,<text:s/>working<text:s/>with<text:s/>other<text:s/>donors<text:s/>in<text:s/>pushing<text:s/>to<text:s/>embed<text:s/>sustainability<text:s/>across<text:s/>outcomes.<text:s/>We<text:s/>will<text:s/>also<text:s/>engage<text:s/>in<text:s/>the<text:s/>development<text:s/>of<text:s/>Phase<text:s/>3.</text:span></text:p>
            </table:table-cell>
            <table:table-cell table:style-name="Cell265">
              <text:p text:style-name="P493"><text:span text:style-name="T493_1">Consistent<text:s/>engagement<text:s/>on</text:span><text:span text:style-name="T493_2"><text:s/>delivery<text:s/>of<text:s/>Phase<text:s/>2,<text:s/>through<text:s/>coordination<text:s/>meetings<text:s/>and<text:s/>monitoring<text:s/>visits.<text:s/></text:span><text:span text:style-name="T493_3">Engagement<text:s/>on<text:s/>phase<text:s/></text:span><text:span text:style-name="T493_4">3<text:s/>limited<text:s/>due<text:s/>to<text:s/></text:span><text:span text:style-name="T493_5">ARCAN</text:span><text:span text:style-name="T493_6"><text:s/>changes.<text:s/></text:span></text:p>
            </table:table-cell>
          </table:table-row>
          <table:table-row table:style-name="Row92">
            <table:table-cell table:style-name="Cell266">
              <text:p text:style-name="P494"><text:span text:style-name="T494_1">The<text:s/>FFF<text:s/>have<text:s/>suggested<text:s/>that<text:s/>their<text:s/>M&amp;E<text:s/>systems<text:s/>could<text:s/>be<text:s/>improved<text:s/>to<text:s/>better<text:s/>showcase<text:s/>the<text:s/>FFF’s<text:s/>results.<text:s/>This<text:s/>should<text:s/>be<text:s/>a<text:s/>priority<text:s/>for<text:s/>them<text:s/>as<text:s/>the<text:s/>end<text:s/>of<text:s/>phase<text:s/></text:span><text:span text:style-name="T494_2">evaluation<text:s/>goes<text:s/>on<text:s/>and<text:s/>the<text:s/>second<text:s/>phase<text:s/>comes<text:s/>to<text:s/>an<text:s/>end.</text:span></text:p>
            </table:table-cell>
            <table:table-cell table:style-name="Cell267">
              <text:p text:style-name="P495"><text:span text:style-name="T495_1">Completed.<text:s/>FFF<text:s/>strengthened<text:s/>M&amp;E<text:s/>through<text:s/>clearer<text:s/>indicator<text:s/>definitions,<text:s/>improved<text:s/>outcome‑level<text:s/>reporting,<text:s/>and<text:s/>piloting<text:s/>digital<text:s/>tools<text:s/>(including<text:s/>the<text:s/>FFF<text:s/>App)<text:s/>for<text:s/>real‑time<text:s/></text:span><text:span text:style-name="T495_2">data<text:s/>management.<text:s/>A<text:s/>Knowledge<text:s/>Management<text:s/>Hub<text:s/>and<text:s/>participatory<text:s/>impact<text:s/>stories<text:s/>were<text:s/>launched,<text:s/>improving<text:s/>consistency,<text:s/>learning,<text:s/>and<text:s/>visibility<text:s/>of<text:s/>results<text:s/>ahead<text:s/>of<text:s/>Phase<text:s/>II<text:s/>closure.</text:span></text:p>
            </table:table-cell>
          </table:table-row>
          <table:table-row table:style-name="Row93">
            <table:table-cell table:style-name="Cell268">
              <text:p text:style-name="P496"><text:span text:style-name="T496_1">The<text:s/>FFF<text:s/>aims<text:s/>to<text:s/>trial<text:s/>a<text:s/>new<text:s/>finance<text:s/>mechanism<text:s/>in<text:s/>2025,<text:s/>which<text:s/>combines<text:s/>FFF,<text:s/>private<text:s/>finance,<text:s/>and<text:s/>agricultural<text:s/>credit<text:s/>union<text:s/>financing.<text:s/>While<text:s/>it<text:s/>is<text:s/>late<text:s/>in<text:s/>Phase<text:s/>2<text:s/>to<text:s/>be<text:s/>trialling<text:s/>new<text:s/>approaches,<text:s/>this<text:s/>one<text:s/>is<text:s/>aligned<text:s/>with<text:s/>FCDO<text:s/>aims<text:s/>to<text:s/>leverage<text:s/>greater<text:s/>amounts<text:s/>of<text:s/>climate<text:s/>finance.<text:s/>As<text:s/>such,<text:s/>this<text:s/>move<text:s/>should<text:s/>be<text:s/>encouraged.</text:span></text:p>
            </table:table-cell>
            <table:table-cell table:style-name="Cell269">
              <text:p text:style-name="P497"><text:span text:style-name="T497_1">Ongoing.<text:s/>While<text:s/>no<text:s/>pilot<text:s/>was<text:s/>operational<text:s/>in<text:s/>2025,<text:s/>the<text:s/>design<text:s/>and<text:s/>partnerships<text:s/>for<text:s/>a<text:s/>blended<text:s/>finance<text:s/>mechanism<text:s/>in<text:s/>Tanzania<text:s/>were<text:s/>finalised<text:s/>in<text:s/>early<text:s/>2026,<text:s/>culminating<text:s/>in<text:s/>the<text:s/>official<text:s/>launch<text:s/>of<text:s/>an<text:s/>FFF<text:s/>pilot<text:s/>credit<text:s/>instrument<text:s/>with<text:s/>commercial<text:s/>banks<text:s/>and<text:s/>SACCOs.</text:span></text:p>
            </table:table-cell>
          </table:table-row>
          <table:table-row table:style-name="Row94">
            <table:table-cell table:style-name="Cell270">
              <text:p text:style-name="P498"><text:span text:style-name="T498_1">The<text:s/>FFF<text:s/>should<text:s/>make<text:s/>sure<text:s/>it<text:s/>protects<text:s/>where<text:s/>possible<text:s/>its<text:s/>current<text:s/>staffing<text:s/>levels<text:s/>to<text:s/>ensure<text:s/>the<text:s/>programme<text:s/>can<text:s/>end<text:s/>Phase<text:s/>2<text:s/>strongly.<text:s/>Recruitment<text:s/>is<text:s/>under<text:s/>way<text:s/>for<text:s/>a<text:s/>new<text:s/>FFF<text:s/>Lead<text:s/>within<text:s/>the<text:s/>FAO,<text:s/>but<text:s/>until<text:s/>that<text:s/>can<text:s/>be<text:s/>completed<text:s/>the<text:s/>existing<text:s/>lead<text:s/>will<text:s/>work<text:s/>with<text:s/>the<text:s/>current<text:s/>team<text:s/>to<text:s/>deliver<text:s/>results.<text:s/>It<text:s/>is<text:s/>vital<text:s/>that<text:s/>there<text:s/>are<text:s/>no<text:s/>further<text:s/>significant<text:s/>staffing<text:s/>gaps<text:s/>if<text:s/>the<text:s/>FFF<text:s/>is<text:s/>to<text:s/>deliver<text:s/>a<text:s/>strong<text:s/>finish<text:s/>by<text:s/>end<text:s/>of<text:s/>2026.</text:span></text:p>
            </table:table-cell>
            <table:table-cell table:style-name="Cell271">
              <text:p text:style-name="P499"><text:span text:style-name="T499_1">Part-completed.<text:s/>The<text:s/>role<text:s/>of<text:s/>the<text:s/>FFF<text:s/>Lead<text:s/>remains<text:s/>undecided,<text:s/>with<text:s/>the<text:s/>current<text:s/>Lead<text:s/>remaining<text:s/>as<text:s/>a<text:s/>placeholder.<text:s/>There<text:s/>was<text:s/>movement<text:s/>within<text:s/>the<text:s/>FFF<text:s/>team,<text:s/>with<text:s/>a<text:s/>new<text:s/>Responsible<text:s/>Officer<text:s/>hired<text:s/>from<text:s/>within<text:s/>the<text:s/>team.<text:s/>FAO<text:s/>further<text:s/>strengthened<text:s/>the<text:s/>FFF<text:s/>team<text:s/>by<text:s/>hiring<text:s/>an<text:s/>experienced<text:s/>consultant<text:s/>for<text:s/>grant<text:s/>closure,<text:s/>two<text:s/>junior<text:s/>consultants<text:s/>for<text:s/>finance<text:s/>and<text:s/>operations,<text:s/>and<text:s/>two<text:s/>interns<text:s/>for<text:s/>data<text:s/>management<text:s/>and<text:s/>monitoring.</text:span></text:p>
            </table:table-cell>
          </table:table-row>
        </table:table>
        <text:p text:style-name="P500"/>
        <text:p text:style-name="P501"><text:bookmark-start text:name="_Hlk198546406"/><text:span text:style-name="T501_1">R</text:span><text:span text:style-name="T501_2">ecommendations<text:s/>for<text:s/>the<text:s/>year<text:s/>ahead</text:span><text:span text:style-name="T501_3">:</text:span></text:p>
        <text:p text:style-name="P502"><text:bookmark-end text:name="_Hlk198546406"/></text:p>
        <text:list text:style-name="LS3" xml:id="list46">
          <text:list-item>
            <text:p text:style-name="P503"><text:span text:style-name="T503_1">FCDO<text:s/>to<text:s/>remain<text:s/>engaged<text:s/></text:span><text:span text:style-name="T503_2">with<text:s/>Phase<text:s/>II’s<text:s/></text:span><text:span text:style-name="T503_3">final<text:s/>year,<text:s/>encouraging<text:s/>FAO<text:s/>to<text:s/>prioritise<text:s/>delivery<text:s/>and<text:s/>closure<text:s/>of<text:s/>all<text:s/>remaining<text:s/>grants<text:s/>in<text:s/>2026,<text:s/>with<text:s/>clear<text:s/>verification<text:s/>of<text:s/>outputs,<text:s/>outcomes,<text:s/>financial<text:s/>completion,<text:s/>and<text:s/>management<text:s/>focus<text:s/>on<text:s/>contract<text:s/>closure.</text:span><text:span text:style-name="T503_4"><text:s/>FCDO<text:s/>will<text:s/>push,<text:s/>alongside<text:s/>other<text:s/>donors,<text:s/>to<text:s/>embed<text:s/></text:span><text:span text:style-name="T503_5">sustainability<text:s/>across<text:s/>outcomes.</text:span></text:p>
          </text:list-item>
        </text:list>
        <text:p text:style-name="P504"/>
        <table:table table:style-name="Table21">
          <table:table-column table:style-name="Column72"/>
          <table:table-column table:style-name="Column73"/>
          <table:table-column table:style-name="Column74"/>
          <table:table-column table:style-name="Column75"/>
          <table:table-row table:style-name="Row95">
            <table:table-cell table:style-name="Cell272">
              <text:p text:style-name="P505"><text:span text:style-name="T505_1">ARCAN<text:s/>project</text:span></text:p>
            </table:table-cell>
            <table:table-cell table:style-name="Cell273" table:number-columns-spanned="3">
              <text:p text:style-name="P506"><text:span text:style-name="T506_1">Weather<text:s/>and<text:s/>Climate<text:s/>Information<text:s/>Services<text:s/>in<text:s/>Africa<text:s/>(WISER<text:s/>Africa</text:span><text:span text:style-name="T506_2">)</text:span></text:p>
            </table:table-cell>
            <table:covered-table-cell/>
            <table:covered-table-cell/>
          </table:table-row>
          <table:table-row table:style-name="Row96">
            <table:table-cell table:style-name="Cell274">
              <text:p text:style-name="P507"><text:span text:style-name="T507_1">Score<text:s/></text:span></text:p>
            </table:table-cell>
            <table:table-cell table:style-name="Cell275" table:number-columns-spanned="3">
              <text:p text:style-name="P508"><text:span text:style-name="T508_1"> </text:span><text:span text:style-name="T508_2">A</text:span><text:span text:style-name="T508_3">+</text:span></text:p>
            </table:table-cell>
            <table:covered-table-cell/>
            <table:covered-table-cell/>
          </table:table-row>
          <table:table-row table:style-name="Row97">
            <table:table-cell table:style-name="Cell276">
              <text:p text:style-name="P509"><text:span text:style-name="T509_1">Funding<text:s/>Share<text:s/>%:<text:s/></text:span><text:span text:style-name="T509_2"><text:s/></text:span><text:span text:style-name="T509_3">  </text:span></text:p>
            </table:table-cell>
            <table:table-cell table:style-name="Cell277">
              <text:p text:style-name="P510"><text:span text:style-name="T510_1">27</text:span><text:span text:style-name="T510_2">.1</text:span><text:span text:style-name="T510_3">%</text:span></text:p>
            </table:table-cell>
            <table:table-cell table:style-name="Cell278">
              <text:p text:style-name="P511"><text:span text:style-name="T511_1">Weighting<text:s/>revised<text:s/>since<text:s/>last<text:s/>AR?  </text:span></text:p>
            </table:table-cell>
            <table:table-cell table:style-name="Cell279">
              <text:p text:style-name="P512"><text:span text:style-name="T512_1">Reduced<text:s/>from<text:s/></text:span><text:span text:style-name="T512_2">28%</text:span></text:p>
            </table:table-cell>
          </table:table-row>
        </table:table>
        <text:p text:style-name="P513"/>
        <text:p text:style-name="P514"><text:span text:style-name="T514_1">Briefly<text:s/>describe<text:s/>the<text:s/>output’s<text:s/>activities<text:s/>and<text:s/>provide<text:s/>supporting<text:s/>narrative<text:s/>for<text:s/>the<text:s/>score.</text:span></text:p>
        <text:p text:style-name="P515"/>
        <text:p text:style-name="P516"><text:span text:style-name="T516_1">This<text:s/>was<text:s/>a<text:s/>transition<text:s/>year<text:s/>for<text:s/>WISER<text:s/>as<text:s/>it<text:s/>moved<text:s/>from<text:s/>pilots<text:s/>towards<text:s/>system<text:s/>integration,<text:s/>with<text:s/>several<text:s/>projects<text:s/>reaching<text:s/>closure.<text:s/>New<text:s/>activities<text:s/>focused<text:s/>on<text:s/>scaling<text:s/>operational,<text:s/>co-produced<text:s/>WCIS<text:s/>and<text:s/>embedding<text:s/>them<text:s/>in<text:s/>real-world<text:s/>decision<text:s/>systems<text:s/>through<text:s/>technical<text:s/>innovation<text:s/>and<text:s/>sustained<text:s/>institutional<text:s/>engagement.<text:s/>WISER<text:s/>scored<text:s/>an<text:s/>A+,<text:s/>exceeding<text:s/>most<text:s/>milestones,<text:s/>including<text:s/>improved<text:s/>access<text:s/>to<text:s/>and<text:s/>use<text:s/>of<text:s/>WCIS<text:s/>by<text:s/>people<text:s/>and<text:s/>institutions,<text:s/>and<text:s/>increased<text:s/>policy<text:s/>decisions<text:s/>and<text:s/>documents<text:s/>incorporating<text:s/>WCIS.<text:s/>Avoided<text:s/>losses<text:s/>and<text:s/>economic<text:s/>gains<text:s/>from<text:s/>WISER<text:s/>support<text:s/>reached<text:s/>£53,362,351,<text:s/>more<text:s/>than<text:s/>double<text:s/>the<text:s/>milestone<text:s/>for<text:s/>this<text:s/>period.<text:s/>Outputs<text:s/>did<text:s/>more<text:s/>than<text:s/>deliver<text:s/>services</text:span><text:span text:style-name="T516_2">,</text:span><text:span text:style-name="T516_3"><text:s/>they<text:s/>changed<text:s/>how<text:s/>decisions<text:s/>are<text:s/>made.<text:s/>For<text:s/>example,<text:s/>ResAlert’s<text:s/></text:span><text:span text:style-name="T516_4">inclusive<text:s/>early<text:s/>warning<text:s/>system<text:s/>in<text:s/>Senegal<text:s/>achieved<text:s/>near-universal<text:s/>comprehension<text:s/>and<text:s/>widespread<text:s/>anticipatory<text:s/>action,<text:s/>while<text:s/>ClimaSocial<text:s/>helped<text:s/>shift<text:s/>social<text:s/>protection<text:s/>from<text:s/>reactive<text:s/>to<text:s/>anticipatory<text:s/>systems<text:s/>by<text:s/>integrating<text:s/>climate<text:s/>information<text:s/>into<text:s/>national<text:s/>planning.<text:s/>Endline<text:s/>evaluations<text:s/>of<text:s/>closed<text:s/>projects<text:s/>showed<text:s/>clear<text:s/>impact,<text:s/>with<text:s/>lessons<text:s/>feeding<text:s/>into<text:s/>new<text:s/>activities.<text:s/>Results<text:s/>were<text:s/>further<text:s/>strengthened<text:s/>by<text:s/>policy<text:s/>integration,<text:s/>institutional<text:s/>ownership<text:s/>and<text:s/>replication<text:s/>potential<text:s/>across<text:s/>governments,<text:s/>local<text:s/>authorities<text:s/>and<text:s/>sector<text:s/>agencies.<text:s/></text:span><text:span text:style-name="T516_5">O</text:span><text:span text:style-name="T516_6">verall</text:span><text:span text:style-name="T516_7"><text:s/>performance<text:s/>shows<text:s/></text:span><text:span text:style-name="T516_8">strong</text:span><text:span text:style-name="T516_9"><text:s/>effectiveness,<text:s/>value<text:s/>for<text:s/>money<text:s/>and<text:s/>transformational<text:s/>potential,<text:s/>particularly<text:s/>in<text:s/>embedding<text:s/>WCIS<text:s/>into<text:s/>systems<text:s/>influencing<text:s/>resilience,<text:s/>disaster<text:s/>preparedness<text:s/>and<text:s/>development<text:s/>planning.</text:span></text:p>
        <text:p text:style-name="P517"/>
        <text:p text:style-name="P518"><text:span text:style-name="T518_1">Notable<text:s/>achievements:</text:span></text:p>
        <text:list text:style-name="LS20" xml:id="list47">
          <text:list-item>
            <text:p text:style-name="P519"><text:span text:style-name="T519_1">ECREA<text:s/>scaled<text:s/>participatory<text:s/>agro-advisory<text:s/>services<text:s/>(PICSA),<text:s/>reaching<text:s/></text:span><text:span text:style-name="T519_2">farmers<text:s/>with<text:s/>accurate</text:span><text:span text:style-name="T519_3"><text:s/></text:span><text:span text:style-name="T519_4">forecasts<text:s/>to<text:s/>support<text:s/>decision<text:s/>making<text:s/>on<text:s/></text:span><text:span text:style-name="T519_5">planting,<text:s/>water<text:s/>use<text:s/>and<text:s/>livelihoods.</text:span></text:p>
          </text:list-item>
          <text:list-item>
            <text:p text:style-name="P520"><text:span text:style-name="T520_1">DARAJA<text:s/>embedded<text:s/>co-produced<text:s/>forecasts<text:s/>and<text:s/>Early<text:s/>Action<text:s/>Plans<text:s/></text:span><text:span text:style-name="T520_2">within<text:s/></text:span><text:span text:style-name="T520_3">city<text:s/>governance<text:s/></text:span><text:span text:style-name="T520_4">systems<text:s/></text:span><text:span text:style-name="T520_5">in<text:s/>Kampala,<text:s/>Addis<text:s/>Ababa<text:s/>and<text:s/>Dar<text:s/>es<text:s/>Salaam.</text:span></text:p>
          </text:list-item>
          <text:list-item>
            <text:p text:style-name="P521"><text:span text:style-name="T521_1">EWSA<text:s/>operationalised<text:s/>impact-based<text:s/>nowcasting<text:s/></text:span><text:span text:style-name="T521_2">across</text:span><text:span text:style-name="T521_3"><text:s/>three<text:s/>countries,<text:s/>integrating<text:s/></text:span><text:span text:style-name="T521_4">them<text:s/></text:span><text:span text:style-name="T521_5">into<text:s/>national<text:s/>meteorological<text:s/>workflows.</text:span></text:p>
          </text:list-item>
          <text:list-item>
            <text:p text:style-name="P522"><text:span text:style-name="T522_1">Strong<text:s/>progress<text:s/>has<text:s/>been<text:s/>made<text:s/>on<text:s/>GEDSI<text:s/>across<text:s/>all<text:s/>projects.</text:span><text:span text:style-name="T522_2"><text:s/></text:span></text:p>
          </text:list-item>
        </text:list>
        <text:p text:style-name="P523"><text:span text:style-name="T523_1">New<text:s/>regional<text:s/>projects<text:s/>launched<text:s/>and<text:s/>moved<text:s/>to<text:s/>delivery,<text:s/>making<text:s/>early<text:s/>gains</text:span><text:span text:style-name="T523_2">:</text:span></text:p>
        <text:list text:style-name="LS20" xml:id="list51">
          <text:list-item>
            <text:p text:style-name="P524"><text:span text:style-name="T524_1">Redevelopment<text:s/>of<text:s/>the</text:span><text:span text:style-name="T524_2"><text:s/>Climate<text:s/>Predictability<text:s/>Tool<text:s/>(CPT)<text:s/></text:span><text:span text:style-name="T524_3">by</text:span><text:span text:style-name="T524_4"><text:s/></text:span><text:span text:style-name="T524_5">PASS<text:s/></text:span><text:span text:style-name="T524_6">ensur</text:span><text:span text:style-name="T524_7">ing<text:s/></text:span><text:span text:style-name="T524_8">core<text:s/></text:span><text:span text:style-name="T524_9">forecasting<text:s/>capability<text:s/>for<text:s/>African<text:s/>National<text:s/>Meteorological<text:s/>and<text:s/>Hydrological<text:s/>Services<text:s/>(NMHSs)<text:s/></text:span><text:span text:style-name="T524_10">was<text:s/>maintained</text:span><text:span text:style-name="T524_11">.</text:span></text:p>
          </text:list-item>
          <text:list-item>
            <text:p text:style-name="P525"><text:span text:style-name="T525_1">Regional<text:s/>and<text:s/>national<text:s/>platforms<text:s/>(SARCOF<text:s/>in<text:s/>Southern<text:s/>Africa<text:s/>and<text:s/>GHACOF<text:s/>in<text:s/>East<text:s/>Africa)<text:s/>strengthened<text:s/>sectoral<text:s/>integration<text:s/>of<text:s/>WCIS<text:s/>into<text:s/>agriculture,<text:s/>water<text:s/>and<text:s/>disaster-risk<text:s/>management.</text:span></text:p>
          </text:list-item>
          <text:list-item>
            <text:p text:style-name="P526"><text:span text:style-name="T526_1">ActionFirst™</text:span><text:span text:style-name="T526_2"><text:s/></text:span><text:span text:style-name="T526_3">dev</text:span><text:span text:style-name="T526_4">eloped<text:s/>platforms<text:s/>in</text:span><text:span text:style-name="T526_5"><text:s/>East<text:s/>and<text:s/>Southern<text:s/>Africa</text:span><text:span text:style-name="T526_6">,<text:s/></text:span><text:span text:style-name="T526_7">building<text:s/>capability<text:s/>of<text:s/>national<text:s/>and<text:s/>regional<text:s/>actors<text:s/>to<text:s/>communicate<text:s/>early<text:s/>warnings<text:s/></text:span><text:span text:style-name="T526_8">that<text:s/>more<text:s/></text:span><text:span text:style-name="T526_9">effectively<text:s/>trigger<text:s/>early<text:s/>action,<text:s/>and<text:s/>improve<text:s/></text:span><text:span text:style-name="T526_10">integration<text:s/>in</text:span><text:span text:style-name="T526_11"><text:s/>disaster<text:s/>management<text:s/>systems.<text:s text:c="2"/></text:span></text:p>
          </text:list-item>
        </text:list>
        <text:p text:style-name="P527"/>
        <text:p text:style-name="P528"><text:span text:style-name="T528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p text:style-name="P529"/>
        <text:p text:style-name="P530"><text:span text:style-name="T530_1">WISER’s</text:span><text:span text:style-name="T530_2"><text:s/>approach<text:s/>has<text:s/>shifted<text:s/>in</text:span><text:span text:style-name="T530_3"><text:s/>response<text:s/>to<text:s/>FCDO’s<text:s/>new<text:s/>development<text:s/>prioritie</text:span><text:span text:style-name="T530_4">s</text:span><text:span text:style-name="T530_5"><text:s/>a</text:span><text:span text:style-name="T530_6">nd<text:s/>in<text:s/>response<text:s/>to<text:s/></text:span><text:span text:style-name="T530_7">the<text:s/>portfolio<text:s/>of<text:s/></text:span><text:span text:style-name="T530_8">projects<text:s/>and<text:s/>activities<text:s/>funded.<text:s/></text:span></text:p>
        <text:p text:style-name="P531"/>
        <text:p text:style-name="P532"><text:span text:style-name="T532_1">On<text:s/>development<text:s/>shifts,<text:s/>WISER<text:s/>has<text:s/>focused<text:s/></text:span><text:span text:style-name="T532_2">its</text:span><text:span text:style-name="T532_3"><text:s/>approach<text:s/></text:span><text:span text:style-name="T532_4">on<text:s/>moving<text:s/>from</text:span><text:span text:style-name="T532_5"><text:s/></text:span><text:span text:style-name="T532_6">services<text:s/></text:span><text:span text:style-name="T532_7">to<text:s/>systems</text:span><text:span text:style-name="T532_8"><text:s/>and</text:span><text:span text:style-name="T532_9"><text:s/>on</text:span><text:span text:style-name="T532_10"><text:s/>modern<text:s/>development<text:s/>partnerships.<text:s/></text:span><text:span text:style-name="T532_11">It<text:s/>has<text:s/></text:span><text:span text:style-name="T532_12">moved<text:s/>towards<text:s/>a<text:s/>more<text:s/>scaled,<text:s/>strategic,<text:s/>and<text:s/>systems-oriented<text:s/>portfolio<text:s/>focused<text:s/>on<text:s/>building<text:s/>regional<text:s/>capability<text:s/>and<text:s/>long-term<text:s/>impact</text:span><text:span text:style-name="T532_13">.<text:s/></text:span><text:span text:style-name="T532_14">It<text:s/>has<text:s/></text:span><text:span text:style-name="T532_15">doubled<text:s/>down<text:s/>on<text:s/>m</text:span><text:span text:style-name="T532_16">odern<text:s/>development<text:s/>partnerships</text:span><text:span text:style-name="T532_17">,<text:s/>with<text:s/></text:span><text:span text:style-name="T532_18">co-production</text:span><text:span text:style-name="T532_19"><text:s/></text:span><text:span text:style-name="T532_20">central<text:s/>to<text:s/>WISER’s<text:s/></text:span><text:span text:style-name="T532_21">core<text:s/>approach</text:span><text:span text:style-name="T532_22"><text:s/>e.g.<text:s/></text:span><text:span text:style-name="T532_23">ActionFirst™</text:span><text:span text:style-name="T532_24"><text:s/>working<text:s/>with<text:s/>Regionally<text:s/>Specialised<text:s/>Meteorological<text:s/>Centres,<text:s/>NMHSs<text:s/>and<text:s/>National<text:s/>Disaster<text:s/>Risk<text:s/>Management<text:s/>Authorities<text:s/>to<text:s/>build<text:s/>regionally<text:s/>integrated,<text:s/>nationally<text:s/>owned<text:s/>approaches<text:s/>to<text:s/>action-based<text:s/>forecasting,<text:s/>with<text:s/>disaster-affected<text:s/>communities<text:s/>included<text:s/>in<text:s/>co-design.<text:s text:c="4"/></text:span><text:span text:style-name="T532_25"><text:s/></text:span><text:span text:style-name="T532_26"><text:s/></text:span></text:p>
        <text:p text:style-name="P533"/>
        <text:p text:style-name="P534"><text:span text:style-name="T534_1">F</text:span><text:span text:style-name="T534_2">our<text:s/>projects<text:s/>(EWSA,<text:s/>MauSen,<text:s/>ClimaSocial,<text:s/>ECREA)<text:s/></text:span><text:span text:style-name="T534_3">reached<text:s/></text:span><text:span text:style-name="T534_4">their<text:s/></text:span><text:span text:style-name="T534_5">contractual<text:s/>closure<text:s/>point</text:span><text:span text:style-name="T534_6">,<text:s/></text:span><text:span text:style-name="T534_7">two<text:s/>high-performing<text:s/></text:span><text:span text:style-name="T534_8">projects<text:s/></text:span><text:span text:style-name="T534_9">were<text:s/></text:span><text:span text:style-name="T534_10">extended</text:span><text:span text:style-name="T534_11"><text:s/>(ResAlert<text:s/>and<text:s/>DARAJA)<text:s/>and<text:s/>four<text:s/>new<text:s/>regional<text:s/>programmes<text:s/>(</text:span><text:span text:style-name="T534_12">ActionFirst™</text:span><text:span text:style-name="T534_13">,<text:s/>PASS,<text:s/>CLICK<text:s/>and<text:s/>BDRM)<text:s/>launched.</text:span><text:span text:style-name="T534_14"><text:s/></text:span><text:span text:style-name="T534_15">This<text:s/>transition<text:s/>is<text:s/>to<text:s/>support<text:s/>r</text:span><text:span text:style-name="T534_16">egional<text:s/>coordination,<text:s/>early<text:s/>warning<text:s/>system<text:s/>strengthening,<text:s/>sustainable<text:s/>financing,<text:s/>and<text:s/></text:span><text:span text:style-name="T534_17">increased<text:s/>alignment<text:s/>with<text:s/>global<text:s/>initiatives<text:s/>such<text:s/>as<text:s/>Early<text:s/>Warnings<text:s/>for<text:s/>All.<text:s/></text:span><text:span text:style-name="T534_18">It<text:s/>aims<text:s/>to<text:s/></text:span><text:span text:style-name="T534_19">increase<text:s/>the<text:s/>programme’s<text:s/>sustainability<text:s/>and<text:s/>transformational<text:s/>impact,<text:s/></text:span><text:span text:style-name="T534_20">including<text:s/></text:span><text:span text:style-name="T534_21">having</text:span><text:span text:style-name="T534_22"><text:s/>stronger<text:s/>approaches<text:s/>for<text:s/></text:span><text:span text:style-name="T534_23">GEDSI</text:span><text:span text:style-name="T534_24"><text:s/>integration</text:span><text:span text:style-name="T534_25">,<text:s/>enhanced<text:s/>cross-sector<text:s/>and<text:s/>cross-programme<text:s/>collaboration,<text:s/>and<text:s/>a<text:s/>greater<text:s/>focus<text:s/>on<text:s/>evidence<text:s/>and<text:s/>learning<text:s/>(e.g.<text:s/>Stories<text:s/>of<text:s/>Change<text:s/>and<text:s/>improved<text:s/>MEL<text:s/>approaches).<text:s text:c="2"/></text:span></text:p>
        <text:p text:style-name="P535"/>
        <text:p text:style-name="P536"><text:span text:style-name="T536_1">There<text:s/>is<text:s/>a<text:s/>plan<text:s/>for<text:s/>WISER<text:s/>Africa<text:s/>to<text:s/>develop<text:s/>a<text:s/>FCDO<text:s/>Communities<text:s/>of<text:s/>Expertise<text:s/>offer<text:s/>with<text:s/>the<text:s/>MO<text:s/>that</text:span><text:span text:style-name="T536_2"><text:s/>will<text:s/>be<text:s/>rolled<text:s/>out<text:s/>in<text:s/>the<text:s/>next<text:s/>review<text:s/>period.<text:s/></text:span></text:p>
        <text:p text:style-name="P537"/>
        <text:p text:style-name="P538"><text:span text:style-name="T538_1">Progress<text:s/>on<text:s/>recommendations<text:s/>from<text:s/>the<text:s/>previous<text:s/>AR</text:span><text:span text:style-name="T538_2">:</text:span></text:p>
        <text:p text:style-name="P539"/>
        <table:table table:style-name="Table22">
          <table:table-column table:style-name="Column76"/>
          <table:table-column table:style-name="Column77"/>
          <table:table-row table:style-name="Row98">
            <table:table-cell table:style-name="Cell280">
              <text:p text:style-name="P540"><text:span text:style-name="T540_1">Recommendations<text:s/>from<text:s/>202</text:span><text:span text:style-name="T540_2">5</text:span><text:span text:style-name="T540_3"><text:s/>Annual<text:s/>Review<text:s/> </text:span><text:span text:style-name="T540_4"> </text:span></text:p>
            </table:table-cell>
            <table:table-cell table:style-name="Cell281">
              <text:p text:style-name="P541"><text:span text:style-name="T541_1">Progress</text:span><text:span text:style-name="T541_2"> </text:span></text:p>
            </table:table-cell>
          </table:table-row>
          <table:table-row table:style-name="Row99">
            <table:table-cell table:style-name="Cell282">
              <text:p text:style-name="P542"><text:span text:style-name="T542_1">Partnersh</text:span><text:span text:style-name="T542_2">ips<text:s/>with<text:s/>existing<text:s/>initiatives</text:span></text:p>
            </table:table-cell>
            <table:table-cell table:style-name="Cell283">
              <text:p text:style-name="P543"><text:span text:style-name="T543_1">In<text:s/>progress</text:span><text:span text:style-name="T543_2"><text:s/>and<text:s/>remains<text:s/>an<text:s/>area<text:s/>of<text:s/>focus</text:span><text:span text:style-name="T543_3">.</text:span><text:span text:style-name="T543_4"><text:s/></text:span><text:span text:style-name="T543_5">S</text:span><text:span text:style-name="T543_6">elective</text:span><text:span text:style-name="T543_7"><text:s/>collaboration<text:s/>with<text:s/>complementary<text:s/>initiatives</text:span><text:span text:style-name="T543_8"><text:s/>has<text:s/>taken<text:s/>place.<text:s/>E.g</text:span><text:span text:style-name="T543_9"><text:s/></text:span><text:span text:style-name="T543_10">Governments<text:s/>and<text:s/>Posts<text:s/>through<text:s/></text:span><text:span text:style-name="T543_11">ActionFirst™</text:span><text:span text:style-name="T543_12">,<text:s/></text:span><text:span text:style-name="T543_13">WISER<text:s/>Kenya,<text:s/>CREST<text:s/>and<text:s/>UNICEF</text:span><text:span text:style-name="T543_14">,</text:span><text:span text:style-name="T543_15"><text:s/>learning<text:s/>event<text:s/>with<text:s/></text:span><text:span text:style-name="T543_16">CLARE</text:span><text:span text:style-name="T543_17"><text:s/>planned.<text:s/></text:span><text:span text:style-name="T543_18">Linkages</text:span><text:span text:style-name="T543_19"><text:s/>have<text:s/>enabled<text:s/>coordination<text:s/>and<text:s/>exchange<text:s/>of<text:s/>learning</text:span><text:span text:style-name="T543_20">;<text:s/>however</text:span><text:span text:style-name="T543_21">,<text:s/>they<text:s/>do<text:s/>not<text:s/>yet<text:s/>constitute<text:s/>formal<text:s/>partnerships.<text:s/>Progress<text:s/>has<text:s/>been<text:s/>constrained<text:s/>by<text:s/>funding<text:s/>uncertainty<text:s/>and<text:s/>wider<text:s/>ODA<text:s/>reductions.<text:s/></text:span><text:span text:style-name="T543_22">Recommendation</text:span><text:span text:style-name="T543_23"><text:s/>remains<text:s/>an<text:s/>area<text:s/>of<text:s/>focus<text:s/></text:span><text:span text:style-name="T543_24">into<text:s/>26/7</text:span><text:span text:style-name="T543_25">.</text:span></text:p>
            </table:table-cell>
          </table:table-row>
          <table:table-row table:style-name="Row100">
            <table:table-cell table:style-name="Cell284">
              <text:p text:style-name="P544"><text:span text:style-name="T544_1">Enhanced<text:s/></text:span><text:span text:style-name="T544_2">Risk<text:s/>&amp;<text:s/>Financial<text:s/>Management</text:span></text:p>
            </table:table-cell>
            <table:table-cell table:style-name="Cell285">
              <text:p text:style-name="P545"><text:span text:style-name="T545_1">Partially<text:s/>met<text:s/>/<text:s/>in<text:s/>progress</text:span><text:span text:style-name="T545_2">.</text:span><text:span text:style-name="T545_3"><text:s/></text:span><text:span text:style-name="T545_4">R</text:span><text:span text:style-name="T545_5">isk</text:span><text:span text:style-name="T545_6"><text:s/>management<text:s/>and<text:s/>financial<text:s/>oversight</text:span><text:span text:style-name="T545_7"><text:s/>have<text:s/>been<text:s/>improved</text:span><text:span text:style-name="T545_8">,<text:s/>including<text:s/>strengthened<text:s/>forecasting,<text:s/>adaptive<text:s/>contracting<text:s/>approaches,<text:s/>and<text:s/>additional<text:s/>finance<text:s/>to<text:s/>build<text:s/>partner<text:s/>capability.<text:s/></text:span></text:p>
            </table:table-cell>
          </table:table-row>
          <table:table-row table:style-name="Row101">
            <table:table-cell table:style-name="Cell286">
              <text:p text:style-name="P546"><text:span text:style-name="T546_1">Improved<text:s/></text:span><text:span text:style-name="T546_2">GEDSI<text:s/>Integration</text:span></text:p>
            </table:table-cell>
            <table:table-cell table:style-name="Cell287">
              <text:p text:style-name="P547"><text:span text:style-name="T547_1">Completed<text:s/></text:span><text:span text:style-name="T547_2">and</text:span><text:span text:style-name="T547_3"><text:s/>remains<text:s/>an<text:s/>area<text:s/>of<text:s/>focus</text:span><text:span text:style-name="T547_4">:<text:s/></text:span><text:span text:style-name="T547_5">WISER<text:s/>demonstrates<text:s/>strong<text:s/>progress<text:s/>on<text:s/>GEDSI<text:s/>with<text:s/>more<text:s/>consistent<text:s/>integration<text:s/>across<text:s/>delivery</text:span><text:span text:style-name="T547_6"><text:s/>including<text:s/></text:span><text:span text:style-name="T547_7">examples<text:s/>of<text:s/>inclusion<text:s/>moving<text:s/>beyond<text:s/>participation<text:s/>into<text:s/>governance</text:span><text:span text:style-name="T547_8">.</text:span><text:span text:style-name="T547_9"><text:s/>Gender<text:s/>integration<text:s/>remains<text:s/>strong,<text:s/>and<text:s/>there<text:s/>is<text:s/>increasing<text:s/>focus<text:s/>on<text:s/>broader<text:s/>intersectionality,<text:s/>particularly<text:s/>in<text:s/>newer<text:s/>regional<text:s/>initiatives.<text:s/></text:span></text:p>
            </table:table-cell>
          </table:table-row>
          <table:table-row table:style-name="Row102">
            <table:table-cell table:style-name="Cell288">
              <text:p text:style-name="P548"><text:span text:style-name="T548_1">Improved<text:s/></text:span><text:span text:style-name="T548_2">Stakeholder<text:s/>Engagement</text:span></text:p>
            </table:table-cell>
            <table:table-cell table:style-name="Cell289">
              <text:p text:style-name="P549"><text:span text:style-name="T549_1">Completed<text:s/></text:span><text:span text:style-name="T549_2">and</text:span><text:span text:style-name="T549_3"><text:s/>remains<text:s/>an<text:s/>area<text:s/>of<text:s/>focus</text:span><text:span text:style-name="T549_4">:<text:s/></text:span><text:span text:style-name="T549_5">WISER<text:s/>has<text:s/>strengthened<text:s/>engagement<text:s/>across<text:s/>the<text:s/>WCIS<text:s/>value<text:s/>chain,<text:s/></text:span><text:span text:style-name="T549_6">convening</text:span><text:span text:style-name="T549_7"><text:s/>national,<text:s/>regional<text:s/>and<text:s/>sectoral<text:s/>stakeholders<text:s/>through<text:s/>co-design<text:s/>processes<text:s/>(e.g.<text:s/>SARCOF</text:span><text:span text:style-name="T549_8">,</text:span><text:span text:style-name="T549_9"><text:s/>Seasonal<text:s/>Hazard<text:s/>Watch),<text:s/>national<text:s/>workshops<text:s/>and<text:s/>Learning<text:s/>Exchange<text:s/>Forums.<text:s/></text:span><text:span text:style-name="T549_10">Engagement<text:s/>continues<text:s/>to<text:s/>expand,<text:s/>including<text:s/>to<text:s/>new<text:s/>audiences<text:s/>through<text:s/>initiatives<text:s/>such<text:s/>as<text:s/>anticipatory<text:s/>action.<text:s/>While<text:s/>feedback</text:span><text:span text:style-name="T549_11"><text:s/>mechanisms<text:s/>are<text:s/>increasingly<text:s/>embedded,<text:s/></text:span><text:span text:style-name="T549_12">consistent</text:span><text:span text:style-name="T549_13"><text:s/>and<text:s/>systematic<text:s/>use<text:s/>for<text:s/>adaptive<text:s/>management<text:s/></text:span><text:span text:style-name="T549_14">is</text:span><text:span text:style-name="T549_15"><text:s/>still<text:s/>maturing<text:s/>as<text:s/>activities<text:s/>scale.</text:span></text:p>
            </table:table-cell>
          </table:table-row>
          <table:table-row table:style-name="Row103">
            <table:table-cell table:style-name="Cell290">
              <text:p text:style-name="P550"><text:span text:style-name="T550_1">Improved<text:s/>communication</text:span><text:span text:style-name="T550_2"><text:s/>and<text:s/>engagement</text:span></text:p>
            </table:table-cell>
            <table:table-cell table:style-name="Cell291">
              <text:p text:style-name="P551"><text:span text:style-name="T551_1">Completed<text:s/></text:span><text:span text:style-name="T551_2">and<text:s/></text:span><text:span text:style-name="T551_3">remains<text:s/>an<text:s/>area<text:s/>of<text:s/>focus:<text:s/></text:span></text:p>
              <text:p text:style-name="P552"><text:span text:style-name="T552_1">Communications<text:s/>have<text:s/>improved,<text:s/>with<text:s/>stronger<text:s/>partner<text:s/>coordination<text:s/>and<text:s/>more<text:s/>structured<text:s/>engagement<text:s/>with<text:s/>users<text:s/>and<text:s/>media<text:s/>(e.g.<text:s/>journalist<text:s/>training,<text:s/>community<text:s/>radio<text:s/>and<text:s/>SMS<text:s/>advisories).<text:s/>These<text:s/>approaches<text:s/>are<text:s/>increasingly<text:s/>embedded<text:s/>in<text:s/>delivery.<text:s/>Engagement<text:s/>with<text:s/>FCDO<text:s/>Posts<text:s/>has<text:s/>improved,<text:s/>though<text:s/>remains<text:s/>uneven</text:span><text:span text:style-name="T552_2"><text:s/></text:span><text:span text:style-name="T552_3">across<text:s/>projects</text:span><text:span text:style-name="T552_4">,<text:s/>and<text:s/>would<text:s/>benefit<text:s/>from<text:s/>a<text:s/>clearer<text:s/></text:span><text:span text:style-name="T552_5">internal/</text:span><text:span text:style-name="T552_6">external<text:s/>communications<text:s/>pla</text:span><text:span text:style-name="T552_7">n.</text:span></text:p>
            </table:table-cell>
          </table:table-row>
        </table:table>
        <text:p text:style-name="P553"/>
        <text:p text:style-name="P554"><text:span text:style-name="T554_1">Lessons<text:s/>learned<text:s/>this<text:s/>year:<text:s/></text:span></text:p>
        <text:list text:style-name="LS19" xml:id="list54">
          <text:list-item>
            <text:p text:style-name="P555"><text:span text:style-name="T555_1">Scaling<text:s/>requires<text:s/>a<text:s/>shift<text:s/>from<text:s/>outputs<text:s/>to<text:s/>systems:<text:s/></text:span><text:span text:style-name="T555_2">The<text:s/>programme<text:s/>demonstrated<text:s/>that<text:s/>moving<text:s/>from<text:s/>pilot<text:s/>activities<text:s/>to<text:s/>large-scale<text:s/>impact<text:s/>requires<text:s/>shifting<text:s/>focus<text:s/>from<text:s/>delivering<text:s/>discrete<text:s/>outputs<text:s/>to<text:s/>embedding<text:s/>WCIS<text:s/>within<text:s/>institutional<text:s/>systems,<text:s/>policies,<text:s/>and<text:s/>decision-making<text:s/>processes.<text:s/></text:span></text:p>
          </text:list-item>
          <text:list-item>
            <text:p text:style-name="P556"><text:span text:style-name="T556_1">Co-production<text:s/>drives<text:s/>uptake<text:s/>and<text:s/>behaviour<text:s/>change:<text:s/></text:span><text:span text:style-name="T556_2">Deep,<text:s/>iterative<text:s/>engagement<text:s/>with<text:s/>users<text:s/>(e.g.<text:s/>farmers,<text:s/>city<text:s/>authorities,<text:s/>disaster<text:s/>managers)<text:s/>was<text:s/>critical<text:s/>to<text:s/>ensuring<text:s/>services<text:s/>were<text:s/>trusted,<text:s/>relevant,<text:s/>and<text:s/>acted<text:s/>upon,<text:s/>with<text:s/>the<text:s/>strongest<text:s/>results<text:s/>seen<text:s/>where<text:s/>co-production<text:s/>was<text:s/>sustained<text:s/>rather<text:s/>than<text:s/>one-off.<text:s/></text:span></text:p>
          </text:list-item>
          <text:list-item>
            <text:p text:style-name="P557"><text:span text:style-name="T557_1">Institutional<text:s/>partnerships<text:s/>are<text:s/>key<text:s/>to<text:s/>sustainability:<text:s/></text:span><text:span text:style-name="T557_2">Working<text:s/>through<text:s/>and<text:s/>strengthening<text:s/>national<text:s/>meteorological<text:s/>services,<text:s/>regional<text:s/>centres,<text:s/>and<text:s/>government<text:s/>systems<text:s/>proved<text:s/>essential<text:s/>for<text:s/>long-term<text:s/>impact,<text:s/>though<text:s/>sustaining<text:s/>these<text:s/>systems<text:s/>remains<text:s/>a<text:s/>challenge<text:s/>without<text:s/>continued<text:s/>financing<text:s/>and<text:s/>capacity<text:s/>support.<text:s/></text:span></text:p>
          </text:list-item>
          <text:list-item>
            <text:p text:style-name="P558"><text:span text:style-name="T558_1">Inclusion<text:s/>improves<text:s/>effectiveness,<text:s/>not<text:s/>just<text:s/>equity:<text:s/></text:span><text:span text:style-name="T558_2">Approaches<text:s/>such<text:s/>as<text:s/>disability-inclusive<text:s/>design<text:s/>and<text:s/>gender-responsive<text:s/>services<text:s/>(e.g.<text:s/>“Missing<text:s/>Voices”)<text:s/>significantly<text:s/>improved<text:s/>accessibility<text:s/>and<text:s/>usability<text:s/>of<text:s/>WCIS,<text:s/>showing<text:s/>that<text:s/>inclusive<text:s/>design<text:s/>strengthens<text:s/>overall<text:s/>system<text:s/>performance.<text:s/></text:span></text:p>
          </text:list-item>
          <text:list-item>
            <text:p text:style-name="P559"><text:span text:style-name="T559_1">Evidence<text:s/>and<text:s/>learning<text:s/>need<text:s/>to<text:s/></text:span><text:span text:style-name="T559_2">evolve<text:s/>to<text:s/>better<text:s/></text:span><text:span text:style-name="T559_3">track<text:s/>systems-change</text:span><text:span text:style-name="T559_4">:</text:span><text:span text:style-name="T559_5"><text:s/>While<text:s/>results<text:s/>were<text:s/>strong,<text:s/>gaps<text:s/>in<text:s/>data<text:s/>collection</text:span><text:span text:style-name="T559_6"><text:s/>from<text:s/>some<text:s/>p</text:span><text:span text:style-name="T559_7">rojects</text:span><text:span text:style-name="T559_8">,<text:s/></text:span><text:span text:style-name="T559_9">a<text:s/>need<text:s/>for<text:s/></text:span><text:span text:style-name="T559_10">improved<text:s/>measurement</text:span><text:span text:style-name="T559_11"><text:s/>of<text:s/></text:span><text:span text:style-name="T559_12">institutional<text:s/>strengthening</text:span><text:span text:style-name="T559_13">,</text:span><text:span text:style-name="T559_14"><text:s/></text:span><text:span text:style-name="T559_15">and<text:s/></text:span><text:span text:style-name="T559_16">a<text:s/>need<text:s/>for<text:s/></text:span><text:span text:style-name="T559_17">consistent<text:s/>MEL<text:s/>approaches<text:s/></text:span><text:span text:style-name="T559_18">across<text:s/>projects</text:span><text:span text:style-name="T559_19"><text:s/></text:span><text:span text:style-name="T559_20">have<text:s/>been<text:s/>identified.<text:s/></text:span><text:span text:style-name="T559_21"><text:s/></text:span><text:span text:style-name="T559_22">To<text:s/>more<text:s/>effectively<text:s/></text:span><text:span text:style-name="T559_23">use<text:s/>MEL<text:s/></text:span><text:span text:style-name="T559_24">systems<text:s/></text:span><text:span text:style-name="T559_25">to<text:s/>drive</text:span><text:span text:style-name="T559_26"><text:s/></text:span><text:span text:style-name="T559_27">impact</text:span><text:span text:style-name="T559_28"><text:s/>and<text:s/>shift<text:s/></text:span><text:span text:style-name="T559_29">delivery<text:s/></text:span><text:span text:style-name="T559_30">approaches<text:s/>where<text:s/>needed,<text:s/></text:span><text:span text:style-name="T559_31">the</text:span><text:span text:style-name="T559_32">re<text:s/>is<text:s/>a<text:s/></text:span><text:span text:style-name="T559_33">need<text:s/>for<text:s/>timely,<text:s/>demand-driven<text:s/>and<text:s/>outcome-focused<text:s/>learning<text:s/>systems.<text:s/></text:span></text:p>
          </text:list-item>
          <text:list-item>
            <text:p text:style-name="P560"><text:span text:style-name="T560_1">Sustainability<text:s/>remains<text:s/>the<text:s/>key<text:s/>risk:<text:s/></text:span><text:span text:style-name="T560_2">Despite<text:s/>strong<text:s/>uptake<text:s/>and<text:s/>innovation,<text:s/>many<text:s/>outputs<text:s/>still<text:s/>rely<text:s/>on<text:s/>donor<text:s/>funding,<text:s/>underlining<text:s/>the<text:s/>importance<text:s/>of<text:s/>integrating<text:s/>WCIS<text:s/>into<text:s/>national<text:s/>budgets,<text:s/>financing<text:s/>mechanisms,<text:s/>and<text:s/>long-term<text:s/>institutional<text:s/>mandates.<text:s/></text:span></text:p>
          </text:list-item>
        </text:list>
        <text:p text:style-name="P561"><text:span text:style-name="T561_1">Recommendations<text:s/>for<text:s/>the<text:s/>year<text:s/>ahead:<text:s/></text:span></text:p>
        <text:p text:style-name="P562"/>
        <table:table table:style-name="Table23">
          <table:table-column table:style-name="Column78"/>
          <table:table-column table:style-name="Column79"/>
          <table:table-column table:style-name="Column80"/>
          <table:table-column table:style-name="Column81"/>
          <table:table-column table:style-name="Column82"/>
          <table:table-row table:style-name="Row104">
            <table:table-cell table:style-name="Cell292">
              <text:p text:style-name="P563"><text:span text:style-name="T563_1">No.<text:s/></text:span></text:p>
            </table:table-cell>
            <table:table-cell table:style-name="Cell293">
              <text:p text:style-name="P564"><text:span text:style-name="T564_1">Context<text:s/></text:span></text:p>
            </table:table-cell>
            <table:table-cell table:style-name="Cell294">
              <text:p text:style-name="P565"><text:span text:style-name="T565_1">Action<text:s/></text:span></text:p>
            </table:table-cell>
            <table:table-cell table:style-name="Cell295">
              <text:p text:style-name="P566"><text:span text:style-name="T566_1">Accountable<text:s/>Person</text:span></text:p>
            </table:table-cell>
            <table:table-cell table:style-name="Cell296">
              <text:p text:style-name="P567"><text:span text:style-name="T567_1">Timeline</text:span></text:p>
            </table:table-cell>
          </table:table-row>
          <table:table-row table:style-name="Row105">
            <table:table-cell table:style-name="Cell297">
              <text:p text:style-name="P568"><text:span text:style-name="T568_1">1</text:span></text:p>
            </table:table-cell>
            <table:table-cell table:style-name="Cell298">
              <text:p text:style-name="P569"><text:span text:style-name="T569_1">A<text:s/></text:span><text:span text:style-name="T569_2">stronger</text:span><text:span text:style-name="T569_3"><text:s/>focus<text:s/>on<text:s/></text:span><text:span text:style-name="T569_4">clear<text:s/></text:span><text:span text:style-name="T569_5">sustainability<text:s/>pathways<text:s/>is<text:s/>essential<text:s/></text:span><text:span text:style-name="T569_6">within<text:s/>all<text:s/>projects</text:span><text:span text:style-name="T569_7">:<text:s/></text:span><text:span text:style-name="T569_8">WISER<text:s/></text:span><text:span text:style-name="T569_9">embeds<text:s/>sustainability<text:s/>through<text:s/>a<text:s/>variety<text:s/>of<text:s/>mechanisms<text:s/>such<text:s/>as<text:s/>building</text:span><text:span text:style-name="T569_10"><text:s/>institutional</text:span><text:span text:style-name="T569_11"><text:s/>capacity</text:span><text:span text:style-name="T569_12"><text:s/>and<text:s/></text:span><text:span text:style-name="T569_13">ensuring<text:s/>that<text:s/>projects<text:s/>are<text:s/>nationally<text:s/>and<text:s/>regionally<text:s/>owned.<text:s/>Despite<text:s/>efforts<text:s/>to<text:s/>embed<text:s/></text:span><text:span text:style-name="T569_14">financial<text:s/>sustainability</text:span><text:span text:style-name="T569_15"><text:s/>within<text:s/>project<text:s/>development,<text:s/>this<text:s/>remains<text:s/>a<text:s/>significant<text:s/>challenge.</text:span></text:p>
            </table:table-cell>
            <table:table-cell table:style-name="Cell299">
              <text:p text:style-name="P570"><text:span text:style-name="T570_1">Financed<text:s/>exit<text:s/>strategies<text:s/>and/or<text:s/>sustainability<text:s/>plans<text:s/>should<text:s/>be<text:s/>developed<text:s/>by<text:s/>all<text:s/>projects<text:s/>before<text:s/>closure,<text:s/>with<text:s/>consideration<text:s/>of<text:s/>this<text:s/>applied<text:s/>from<text:s/>design<text:s/>stage<text:s/>onwards.<text:s/></text:span><text:span text:style-name="T570_2"><text:s/></text:span></text:p>
            </table:table-cell>
            <table:table-cell table:style-name="Cell300">
              <text:p text:style-name="P571"><text:span text:style-name="T571_1">FCDO<text:s/>WISER<text:s/>Project<text:s/>Lead</text:span></text:p>
            </table:table-cell>
            <table:table-cell table:style-name="Cell301">
              <text:p text:style-name="P572"><text:span text:style-name="T572_1">By<text:s/>31<text:s/>March<text:s/>2027</text:span></text:p>
            </table:table-cell>
          </table:table-row>
          <table:table-row table:style-name="Row106">
            <table:table-cell table:style-name="Cell302">
              <text:p text:style-name="P573"><text:span text:style-name="T573_1">2</text:span></text:p>
            </table:table-cell>
            <table:table-cell table:style-name="Cell303">
              <text:p text:style-name="P574"><text:span text:style-name="T574_1">Policy<text:s/>influence<text:s/>and<text:s/>institutional<text:s/>change<text:s/>require<text:s/>better<text:s/>measurement<text:s/>approaches</text:span><text:span text:style-name="T574_2">:<text:s/></text:span><text:span text:style-name="T574_3">There<text:s/>is<text:s/>a<text:s/>need<text:s/>for<text:s/>more<text:s/>robust<text:s/>methodologies<text:s/>and<text:s/>data<text:s/>to<text:s/></text:span><text:span text:style-name="T574_4">move<text:s/>beyond<text:s/></text:span><text:span text:style-name="T574_5">current<text:s/>practices<text:s/>(i.e.</text:span><text:span text:style-name="T574_6"><text:s/>measuring</text:span><text:span text:style-name="T574_7"><text:s/>the<text:s/>number<text:s/>of<text:s/></text:span><text:span text:style-name="T574_8">institutions<text:s/>reached</text:span><text:span text:style-name="T574_9">)<text:s/>to<text:s/></text:span><text:span text:style-name="T574_10">instead<text:s/></text:span><text:span text:style-name="T574_11">capture<text:s/>the<text:s/>depth<text:s/>and<text:s/>quality</text:span><text:span text:style-name="T574_12"><text:s/></text:span><text:span text:style-name="T574_13">of<text:s/></text:span><text:span text:style-name="T574_14">WISER’s<text:s/>contribution<text:s/>to<text:s/>policy<text:s/>uptake<text:s/>and<text:s/>system-level<text:s/>change</text:span><text:span text:style-name="T574_15">.</text:span></text:p>
              <text:p text:style-name="P575"/>
            </table:table-cell>
            <table:table-cell table:style-name="Cell304">
              <text:p text:style-name="P576"><text:span text:style-name="T576_1">Work<text:s/>with<text:s/>MO<text:s/>MEL<text:s/>team<text:s/>to<text:s/>develop<text:s/>and<text:s/>implement<text:s/>improved<text:s/>methodologies<text:s/>and<text:s/>data<text:s/>systems<text:s/>to<text:s/>better<text:s/>measure<text:s/>policy<text:s/>influence<text:s/>and<text:s/>institutional<text:s/>change.<text:s/></text:span></text:p>
            </table:table-cell>
            <table:table-cell table:style-name="Cell305">
              <text:p text:style-name="P577"><text:span text:style-name="T577_1">FCDO<text:s/>WISER<text:s/>Project<text:s/>Lead</text:span></text:p>
            </table:table-cell>
            <table:table-cell table:style-name="Cell306">
              <text:p text:style-name="P578"><text:span text:style-name="T578_1">By<text:s/>31<text:s/>Dec<text:s/>202</text:span><text:span text:style-name="T578_2">6</text:span></text:p>
            </table:table-cell>
          </table:table-row>
          <table:table-row table:style-name="Row107">
            <table:table-cell table:style-name="Cell307">
              <text:p text:style-name="P579"><text:span text:style-name="T579_1">3</text:span></text:p>
            </table:table-cell>
            <table:table-cell table:style-name="Cell308">
              <text:p text:style-name="P580"><text:span text:style-name="T580_1">Further<text:s/>i</text:span><text:span text:style-name="T580_2">ntegration<text:s/>with<text:s/>other<text:s/>resilience<text:s/>initiatives<text:s/></text:span><text:span text:style-name="T580_3">is<text:s/></text:span><text:span text:style-name="T580_4">needed:<text:s/></text:span><text:span text:style-name="T580_5"><text:s/></text:span><text:span text:style-name="T580_6">WISER’s<text:s/>effectiveness<text:s/></text:span><text:span text:style-name="T580_7">has<text:s/>potential<text:s/>to<text:s/>be</text:span><text:span text:style-name="T580_8"><text:s/>enhanced<text:s/></text:span><text:span text:style-name="T580_9">by<text:s/>improving<text:s/>linkages<text:s/>between</text:span><text:span text:style-name="T580_10"><text:s/></text:span><text:span text:style-name="T580_11">WCIS<text:s/></text:span><text:span text:style-name="T580_12">and</text:span><text:span text:style-name="T580_13"><text:s/>complementary<text:s/></text:span><text:span text:style-name="T580_14">initiatives</text:span><text:span text:style-name="T580_15"><text:s/>(e.g.<text:s/>agriculture,<text:s/></text:span><text:span text:style-name="T580_16">health,<text:s/>humanitarian,<text:s/>water</text:span><text:span text:style-name="T580_17">),</text:span><text:span text:style-name="T580_18"><text:s/>rather<text:s/>than<text:s/>operating<text:s/>as<text:s/>a<text:s/>standalone<text:s/>service</text:span><text:span text:style-name="T580_19">.<text:s/>There<text:s/>is<text:s/>a<text:s/>need<text:s/>for<text:s/>tailored<text:s/>approaches<text:s/>to<text:s/>be<text:s/>developed<text:s/>to<text:s/>test<text:s/>mechanisms<text:s/>for<text:s/>improved<text:s/>active<text:s/>collaboration<text:s/>with<text:s/>wider<text:s/>sectors.</text:span></text:p>
            </table:table-cell>
            <table:table-cell table:style-name="Cell309">
              <text:p text:style-name="P581"><text:span text:style-name="T581_1"><text:s/>Work<text:s/>with<text:s/>the<text:s/>MO<text:s/>to<text:s/>consider<text:s/>and<text:s/>identify<text:s/>complementary<text:s/>initiatives<text:s/>where<text:s/>we<text:s/>can<text:s/>explore<text:s/>opportunities<text:s/>for<text:s/>active<text:s/>collaboration,<text:s/>or<text:s/>take<text:s/>a<text:s/>more<text:s/>joined<text:s/>up<text:s/>and<text:s/>effective<text:s/>approach.</text:span></text:p>
              <text:p text:style-name="P582"/>
            </table:table-cell>
            <table:table-cell table:style-name="Cell310">
              <text:p text:style-name="P583"><text:span text:style-name="T583_1">FCDO<text:s/>WISER<text:s/>Project<text:s/>Lead</text:span></text:p>
            </table:table-cell>
            <table:table-cell table:style-name="Cell311">
              <text:p text:style-name="P584"><text:span text:style-name="T584_1">As<text:s/>projects<text:s/>are<text:s/>agreed</text:span><text:span text:style-name="T584_2"><text:s/>throughout<text:s/>the<text:s/>financial<text:s/>year.<text:s/></text:span></text:p>
            </table:table-cell>
          </table:table-row>
          <table:table-row table:style-name="Row108">
            <table:table-cell table:style-name="Cell312">
              <text:p text:style-name="P585"><text:span text:style-name="T585_1">4</text:span></text:p>
            </table:table-cell>
            <table:table-cell table:style-name="Cell313">
              <text:p text:style-name="P586"><text:span text:style-name="T586_1">Demonstrating<text:s/>value<text:s/>through<text:s/>mobilisation<text:s/>and<text:s/>uptake<text:s/>is<text:s/>a<text:s/>key<text:s/>strength:<text:s/></text:span><text:span text:style-name="T586_2">Evidence<text:s/>shows<text:s/>WISER<text:s/>can<text:s/>leverage<text:s/>additional<text:s/>funding<text:s/>and<text:s/>influence<text:s/>decision-making<text:s/>through<text:s/></text:span><text:span text:style-name="T586_3">collaboration,<text:s/></text:span><text:span text:style-name="T586_4">knowledge<text:s/>products<text:s/>and<text:s/>services.<text:s/></text:span></text:p>
              <text:p text:style-name="P587"/>
            </table:table-cell>
            <table:table-cell table:style-name="Cell314">
              <text:p text:style-name="P588"><text:span text:style-name="T588_1">Ask<text:s/>the<text:s/>MO<text:s/>to<text:s/>develop<text:s/>a<text:s/>clear<text:s/>plan<text:s/>to<text:s/>scale<text:s/>and<text:s/>systematise<text:s/>WISER’s<text:s/>mobilisation<text:s/>offer,<text:s/>including<text:s/>proactively<text:s/>diversifying<text:s/>the<text:s/>donor<text:s/>base<text:s/>and<text:s/>partnerships<text:s/>to<text:s/>sustain<text:s/>and<text:s/>future</text:span><text:span text:style-name="T588_2">-</text:span><text:span text:style-name="T588_3">proof<text:s/>the<text:s/>programme.</text:span><text:span text:style-name="T588_4"><text:s/>This<text:s/>should<text:s/>include<text:s/>both<text:s/>consideration<text:s/>of<text:s/>the<text:s/>WISER<text:s/>programme<text:s/>itself,<text:s/>as<text:s/>well<text:s/>as<text:s/>opportunities<text:s/>for<text:s/>joint<text:s/>MO-FCDO<text:s/>influencing<text:s/>to<text:s/>increase<text:s/>investment<text:s/>in<text:s/></text:span><text:span text:style-name="T588_5">WCIS<text:s/>more<text:s/>generally<text:s/>(e.g.<text:s/>multilateral<text:s/>funding<text:s/>for<text:s/>WCIS<text:s/>infrastructure).<text:s/></text:span></text:p>
            </table:table-cell>
            <table:table-cell table:style-name="Cell315">
              <text:p text:style-name="P589"><text:span text:style-name="T589_1">FCDO<text:s/>WISER<text:s/>Project<text:s/>Lead</text:span></text:p>
            </table:table-cell>
            <table:table-cell table:style-name="Cell316">
              <text:p text:style-name="P590"><text:span text:style-name="T590_1">By<text:s/>31<text:s/>March<text:s/>2027</text:span></text:p>
            </table:table-cell>
          </table:table-row>
          <table:table-row table:style-name="Row109">
            <table:table-cell table:style-name="Cell317">
              <text:p text:style-name="P591"><text:span text:style-name="T591_1">5</text:span></text:p>
            </table:table-cell>
            <table:table-cell table:style-name="Cell318">
              <text:p text:style-name="P592"><text:span text:style-name="T592_1">GESI,<text:s/>partnership-building<text:s/>and<text:s/>localisation<text:s/>approaches<text:s/>offer<text:s/>transferable<text:s/>good<text:s/>practice:<text:s/></text:span><text:span text:style-name="T592_2">WISER’s<text:s/>work<text:s/>on<text:s/>GESI<text:s/>standards,<text:s/>partner<text:s/>capacity-building,<text:s/>co-production,<text:s/>and<text:s/>locally,<text:s/>nationally<text:s/>and<text:s/>regionally<text:s/>led<text:s/>approaches<text:s/>highlight<text:s/>effective<text:s/>inclusive<text:s/>delivery<text:s/>models<text:s/>that<text:s/>could<text:s/>be<text:s/>scaled<text:s/>across<text:s/>the<text:s/>portfolio.<text:s/></text:span></text:p>
              <text:p text:style-name="P593"/>
            </table:table-cell>
            <table:table-cell table:style-name="Cell319">
              <text:p text:style-name="P594"><text:span text:style-name="T594_1"><text:s/></text:span><text:span text:style-name="T594_2">Include<text:s/>WISER<text:s/>GEDSI</text:span><text:span text:style-name="T594_3"><text:s/>lessons<text:s/>in<text:s/>design<text:s/>of<text:s/>WISER<text:s/>Global</text:span><text:span text:style-name="T594_4"><text:s/>and<text:s/>consider<text:s/>opportunities<text:s/>for<text:s/>wider<text:s/>dissemination</text:span><text:span text:style-name="T594_5">.<text:s/></text:span></text:p>
            </table:table-cell>
            <table:table-cell table:style-name="Cell320">
              <text:p text:style-name="P595"><text:span text:style-name="T595_1">MO<text:s/>Team<text:s/>in<text:s/>liaison<text:s/>with<text:s/>FCDO<text:s/>Programme<text:s/>Manager</text:span></text:p>
            </table:table-cell>
            <table:table-cell table:style-name="Cell321">
              <text:p text:style-name="P596"><text:span text:style-name="T596_1">By<text:s/>31<text:s/>Dec<text:s/>202</text:span><text:span text:style-name="T596_2">6</text:span></text:p>
            </table:table-cell>
          </table:table-row>
        </table:table>
        <text:p text:style-name="P597"/>
        <text:p text:style-name="P598"/>
        <table:table table:style-name="Table24">
          <table:table-column table:style-name="Column83"/>
          <table:table-column table:style-name="Column84"/>
          <table:table-column table:style-name="Column85"/>
          <table:table-column table:style-name="Column86"/>
          <table:table-row table:style-name="Row110">
            <table:table-cell table:style-name="Cell322">
              <text:p text:style-name="P599"><text:span text:style-name="T599_1">ARCAN<text:s/>project</text:span></text:p>
            </table:table-cell>
            <table:table-cell table:style-name="Cell323" table:number-columns-spanned="3">
              <text:p text:style-name="P600"><text:span text:style-name="T600_1">Sustainable<text:s/></text:span><text:span text:style-name="T600_2">Renewables<text:s/></text:span><text:span text:style-name="T600_3">Risk<text:s/>Mitigation<text:s/>Initiative<text:s/>(SRMI,<text:s/>part<text:s/>of<text:s/>ESMAP</text:span><text:span text:style-name="T600_4">)</text:span></text:p>
            </table:table-cell>
            <table:covered-table-cell/>
            <table:covered-table-cell/>
          </table:table-row>
          <table:table-row table:style-name="Row111">
            <table:table-cell table:style-name="Cell324">
              <text:p text:style-name="P601"><text:span text:style-name="T601_1">Score<text:s/></text:span></text:p>
            </table:table-cell>
            <table:table-cell table:style-name="Cell325" table:number-columns-spanned="3">
              <text:p text:style-name="P602"><text:span text:style-name="T602_1"> </text:span><text:span text:style-name="T602_2">A</text:span></text:p>
            </table:table-cell>
            <table:covered-table-cell/>
            <table:covered-table-cell/>
          </table:table-row>
          <table:table-row table:style-name="Row112">
            <table:table-cell table:style-name="Cell326">
              <text:p text:style-name="P603"><text:span text:style-name="T603_1">Funding<text:s/>Share<text:s/>%</text:span><text:span text:style-name="T603_2">:  </text:span></text:p>
            </table:table-cell>
            <table:table-cell table:style-name="Cell327">
              <text:p text:style-name="P604"><text:span text:style-name="T604_1">1</text:span><text:span text:style-name="T604_2">0</text:span><text:span text:style-name="T604_3">.4</text:span><text:span text:style-name="T604_4">%</text:span></text:p>
            </table:table-cell>
            <table:table-cell table:style-name="Cell328">
              <text:p text:style-name="P605"><text:span text:style-name="T605_1">Weighting<text:s/>revised<text:s/>since<text:s/>last<text:s/>AR?  </text:span></text:p>
            </table:table-cell>
            <table:table-cell table:style-name="Cell329">
              <text:p text:style-name="P606"><text:span text:style-name="T606_1">Yes,<text:s/>down<text:s/>from<text:s/>11%</text:span></text:p>
            </table:table-cell>
          </table:table-row>
        </table:table>
        <text:p text:style-name="P607"/>
        <text:p text:style-name="P608"><text:span text:style-name="T608_1">Briefly<text:s/>describe<text:s/>the<text:s/>output’s<text:s/>activities<text:s/>and<text:s/>provide<text:s/>supporting<text:s/>narrative<text:s/>for<text:s/>the<text:s/>score.</text:span></text:p>
        <text:p text:style-name="P609"><text:span text:style-name="T609_1">Progress<text:s/>is<text:s/>reported<text:s/>against<text:s/>the<text:s/>2025<text:s/>World<text:s/>Bank<text:s/>year<text:s/>(August<text:s/>2024<text:s/>to<text:s/>July<text:s/>2025).<text:s/>SRMI remains a<text:s/>core component of<text:s/>the<text:s/>Energy<text:s/>Sector<text:s/>Management<text:s/>Assistance<text:s/>Program<text:s/>(ESMAP),<text:s/>contributing</text:span><text:span text:style-name="T609_2">,<text:s/>among<text:s/>others,</text:span><text:span text:style-name="T609_3"><text:s/>to<text:s/>Mission<text:s/>300<text:s/>-<text:s/>a<text:s/>joint<text:s/>World<text:s/>Bank<text:s/>and<text:s/>AfDB<text:s/>initiative<text:s/>to<text:s/>accelerate<text:s/>energy<text:s/>access<text:s/>and<text:s/>scale<text:s/>renewable<text:s/>energy<text:s/>investment<text:s/>across<text:s/>Africa.<text:s/>During<text:s/>this<text:s/>period,<text:s/>SRMI<text:s/>delivered<text:s/>progress<text:s/>across<text:s/>its<text:s/>pillars</text:span><text:span text:style-name="T609_4">:</text:span><text:span text:style-name="T609_5"><text:s/>enabling<text:s/></text:span><text:span text:style-name="T609_6">environment</text:span><text:span text:style-name="T609_7">,<text:s/>transaction<text:s/>advisory,<text:s/>and<text:s/>capacity<text:s/>building. </text:span></text:p>
        <text:p text:style-name="P610"/>
        <text:p text:style-name="P611"><text:span text:style-name="T611_1">SRMI<text:s/>exceeded<text:s/>milestones<text:s/>for<text:s/>enabling<text:s/>environment<text:s/>support,<text:s/>reaching<text:s/>a<text:s/>cumulative<text:s/>total<text:s/>of<text:s/>29<text:s/>countries<text:s/>supported<text:s/>against<text:s/>a<text:s/>milestone<text:s/>of<text:s/>26.<text:s/>In<text:s/>FY25,<text:s/>SRMI<text:s/>provided<text:s/>targeted<text:s/>assistance<text:s/>to<text:s/>Sierra<text:s/>Leone<text:s/>and<text:s/>Togo<text:s/>focused<text:s/>on<text:s/>high‑level<text:s/>coordination<text:s/>and<text:s/>knowledge<text:s/>exchange<text:s/>around<text:s/>public<text:s/>solar<text:s/>procurement,<text:s/>while<text:s/>also<text:s/>deepening<text:s/>engagement<text:s/>in<text:s/>countries<text:s/>previously<text:s/>supported.<text:s/>This<text:s/>included<text:s/>technical<text:s/>and<text:s/>advisory<text:s/>support<text:s/>in<text:s/>Chad,<text:s/>Botswana,<text:s/>Liberia,<text:s/>Mauritania<text:s/>and<text:s/>Senegal,<text:s/>covering<text:s/>areas<text:s/>such<text:s/>as<text:s/>variable<text:s/>renewable<text:s/>energy<text:s/>(VRE)<text:s/>integration,<text:s/>procurement<text:s/>frameworks,<text:s/>transaction<text:s/>advisory,<text:s/>pipeline<text:s/>preparation<text:s/>and<text:s/>the<text:s/>maximisation<text:s/>of<text:s/>socio‑economic<text:s/>benefits.<text:s/>This<text:s/>sustained<text:s/>upstream<text:s/>engagement<text:s/>demonstrates<text:s/>SRMI’s<text:s/>continued<text:s/>relevance<text:s/>in<text:s/>strengthening<text:s/>policy,<text:s/>regulatory<text:s/>and<text:s/>planning<text:s/>frameworks<text:s/>necessary<text:s/>to<text:s/>unlock<text:s/>renewable<text:s/>energy<text:s/>investment.</text:span></text:p>
        <text:p text:style-name="P612"/>
        <text:p text:style-name="P613"><text:span text:style-name="T613_1">Progress<text:s/>under<text:s/>project<text:s/>preparation<text:s/>and<text:s/>transaction<text:s/>advisory<text:s/>was<text:s/>also<text:s/>strong.<text:s/>SRMI<text:s/>supported<text:s/>the<text:s/>preparation<text:s/>of<text:s/>additional<text:s/>renewable<text:s/>energy<text:s/>projects<text:s/>for<text:s/>investment<text:s/>in<text:s/>FY25,<text:s/>bringing<text:s/>the<text:s/>cumulative<text:s/>total<text:s/>to<text:s/>15<text:s/>projects<text:s/>prepared,<text:s/>exceeding<text:s/>the<text:s/>milestone<text:s/>of<text:s/>12.<text:s/>New<text:s/>FY25<text:s/>support<text:s/>included<text:s/>feasibility<text:s/>studies<text:s/>and<text:s/>transaction<text:s/>advisory<text:s/>in<text:s/>Botswana<text:s/>and<text:s/>Seychelles.<text:s/>At<text:s/>the<text:s/>outcome<text:s/>level,<text:s/>four<text:s/>successful<text:s/>renewable<text:s/>energy<text:s/>tenders<text:s/>supported<text:s/>by<text:s/>SRMI<text:s/>were<text:s/>launched<text:s/></text:span><text:span text:style-name="T613_2">during<text:s/>the<text:s/>year<text:s/>across<text:s/>Burkina<text:s/>Faso,<text:s/>Ethiopia,<text:s/>The<text:s/>Gambia<text:s/>and<text:s/>Botswana,<text:s/>contributing<text:s/>to<text:s/>a<text:s/>cumulative<text:s/>total<text:s/>of<text:s/>eleven<text:s/>tenders<text:s/>launched<text:s/>across<text:s/>Sub‑Saharan<text:s/>Africa.</text:span></text:p>
        <text:p text:style-name="P614"/>
        <text:p text:style-name="P615"><text:span text:style-name="T615_1">Performance<text:s/>was<text:s/>weaker<text:s/>against<text:s/>outputs<text:s/>related<text:s/>to<text:s/>the<text:s/>development<text:s/>of<text:s/>new<text:s/>risk<text:s/>mitigation<text:s/>instruments<text:s/>and<text:s/>socio‑economic<text:s/>roadmaps.<text:s/>Only<text:s/>one<text:s/>new<text:s/>risk<text:s/>mitigation<text:s/>instrument<text:s/>was<text:s/>developed<text:s/>during<text:s/>the<text:s/>year,<text:s/>in<text:s/>The<text:s/>Gambia,<text:s/>leaving<text:s/>cumulative<text:s/>delivery<text:s/>below<text:s/>the<text:s/>agreed<text:s/>milestone.<text:s/>No<text:s/>new<text:s/>socio‑economic<text:s/>or<text:s/>gender‑focused<text:s/>renewable<text:s/>energy<text:s/>roadmaps<text:s/>were<text:s/>delivered<text:s/>in<text:s/>FY25,<text:s/>reflecting<text:s/>the<text:s/>longer<text:s/>timeframes<text:s/>and<text:s/>higher<text:s/>complexity<text:s/>associated<text:s/>with<text:s/>these<text:s/>interventions.<text:s/>Knowledge<text:s/>products<text:s/>remained<text:s/>on<text:s/>track<text:s/>at<text:s/>a<text:s/>cumulative<text:s/>level,<text:s/>with<text:s/>five<text:s/>products<text:s/>delivered,<text:s/>although<text:s/>no<text:s/>new<text:s/>products<text:s/>were<text:s/>completed<text:s/>during<text:s/>the<text:s/>reporting<text:s/>year.<text:s/>Capacity‑building<text:s/>activities<text:s/>showed<text:s/>no<text:s/>new<text:s/>FY25<text:s/>results,<text:s/>partly<text:s/>reflecting<text:s/>reporting‑year<text:s/>misalignment<text:s/>and<text:s/>the<text:s/>decision<text:s/>not<text:s/>to<text:s/>double‑count<text:s/>FY24<text:s/>achievements.</text:span></text:p>
        <text:p text:style-name="P616"/>
        <text:p text:style-name="P617"><text:span text:style-name="T617_1">The<text:s/>final<text:s/>FCDO<text:s/>contribution<text:s/>to<text:s/>SRMI<text:s/>was<text:s/>in<text:s/>2024.<text:s/>FCDO<text:s/>will<text:s/>remain<text:s/>active<text:s/>in<text:s/>engaging<text:s/>with<text:s/>the<text:s/>project<text:s/>and<text:s/>shaping<text:s/>its<text:s/>outcomes,<text:s/>including<text:s/>through<text:s/>FCDO’s<text:s/>wider<text:s/>engagement<text:s/>with<text:s/>ESMAP.</text:span></text:p>
        <text:p text:style-name="P618"/>
        <text:p text:style-name="P619"><text:span text:style-name="T619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p text:style-name="P620"/>
        <text:p text:style-name="P621"><text:span text:style-name="T621_1">During<text:s/>the<text:s/>reporting<text:s/>period,<text:s/>there<text:s/>were<text:s/>no<text:s/>formal<text:s/>changes<text:s/>to<text:s/>the<text:s/>scope<text:s/>or<text:s/>design<text:s/>of<text:s/>the<text:s/>output,<text:s/>but<text:s/>delivery<text:s/>emphasis<text:s/>shifted<text:s/>in<text:s/>response<text:s/>to<text:s/>implementation<text:s/>realities.<text:s/>SRMI<text:s/>prioritised<text:s/>upstream<text:s/>enabling<text:s/>environment<text:s/>support<text:s/>and<text:s/>transaction<text:s/>advisory,<text:s/>where<text:s/>milestones<text:s/>were<text:s/>met<text:s/>or<text:s/>exceeded,<text:s/>while<text:s/>progress<text:s/>on<text:s/>risk<text:s/>mitigation<text:s/>instruments<text:s/>and<text:s/>socio‑economic<text:s/>roadmaps<text:s/>was<text:s/>slower<text:s/>due<text:s/>to<text:s/>higher<text:s/>complexity<text:s/>and<text:s/>longer<text:s/>delivery<text:s/>timelines.<text:s/>Following<text:s/>this<text:s/>review,<text:s/>no<text:s/>structural<text:s/>changes<text:s/>are<text:s/>proposed.<text:s/></text:span><text:span text:style-name="T621_2">Additionally,<text:s/>responsibility<text:s/>for<text:s/>managing<text:s/>SRMI<text:s/>contributions<text:s/>will<text:s/>transition<text:s/>from<text:s/>ARCAN<text:s/>to<text:s/>the<text:s/>ESMAP<text:s/>lead<text:s/>within<text:s/>FCDO<text:s/>in<text:s/>early<text:s/>2026,<text:s/>ensuring<text:s/>continued monitoring<text:s/>of<text:s/>FCDO<text:s/>contributions.</text:span><text:span text:style-name="T621_3"> </text:span></text:p>
        <text:p text:style-name="P622"/>
        <text:p text:style-name="P623"><text:span text:style-name="T623_1">Progress<text:s/>on<text:s/>recommendations<text:s/>from<text:s/>the<text:s/>previous<text:s/>AR</text:span><text:span text:style-name="T623_2">:</text:span></text:p>
        <text:p text:style-name="P624"/>
        <table:table table:style-name="Table25">
          <table:table-column table:style-name="Column87"/>
          <table:table-column table:style-name="Column88"/>
          <table:table-row table:style-name="Row113">
            <table:table-cell table:style-name="Cell330">
              <text:p text:style-name="P625"><text:span text:style-name="T625_1">Recommendations<text:s/>from<text:s/>2025<text:s/>Annual<text:s/>Review<text:s/> </text:span><text:span text:style-name="T625_2"> </text:span></text:p>
              <text:p text:style-name="P626"/>
            </table:table-cell>
            <table:table-cell table:style-name="Cell331">
              <text:p text:style-name="P627"><text:span text:style-name="T627_1">Progress</text:span><text:span text:style-name="T627_2"> </text:span></text:p>
              <text:p text:style-name="P628"/>
            </table:table-cell>
          </table:table-row>
          <table:table-row table:style-name="Row114">
            <table:table-cell table:style-name="Cell332">
              <text:p text:style-name="P629"><text:span text:style-name="T629_1">FCDO’s<text:s/>final<text:s/>planned<text:s/>contribution<text:s/>to<text:s/>SRMI<text:s/>occurred<text:s/>in<text:s/>2024. However, the<text:s/>ARCAN<text:s/>Energy<text:s/>Adviser<text:s/>will<text:s/>continue<text:s/>to engage, and<text:s/>we<text:s/>will<text:s/>continue<text:s/>to<text:s/>assess<text:s/>the<text:s/>progress<text:s/>on<text:s/>this<text:s/>component in subsequent ARCAN<text:s/>ARs. </text:span></text:p>
            </table:table-cell>
            <table:table-cell table:style-name="Cell333">
              <text:p text:style-name="P630"><text:span text:style-name="T630_1">ARCAN<text:s/>team<text:s/>has<text:s/>continued<text:s/>to<text:s/>engage<text:s/>on<text:s/>SRMI<text:s/>progress.<text:s/>There<text:s/>will<text:s/>be<text:s/>no<text:s/>ARCAN<text:s/>energy<text:s/>advisor<text:s/>going<text:s/>forward<text:s/>and<text:s/>the<text:s/>ESMAP<text:s/>team<text:s/>in<text:s/>RED<text:s/>will<text:s/>continue<text:s/>to<text:s/>monitor<text:s/>progress.<text:s/></text:span></text:p>
            </table:table-cell>
          </table:table-row>
          <table:table-row table:style-name="Row115">
            <table:table-cell table:style-name="Cell334">
              <text:p text:style-name="P631"><text:span text:style-name="T631_1">The<text:s/>energy<text:s/>transformation<text:s/>roadmaps<text:s/>featured<text:s/>in<text:s/>SRMI’s<text:s/>results<text:s/>framework<text:s/>are<text:s/>government-owned<text:s/>and<text:s/>serve<text:s/>as<text:s/>key<text:s/>reference<text:s/>points<text:s/>for<text:s/>initiatives<text:s/>like<text:s/>Mission<text:s/>300.<text:s/>A<text:s/>key<text:s/>action<text:s/>for<text:s/>SRMI<text:s/>and<text:s/>ESMAP<text:s/>is<text:s/>to<text:s/>ensure<text:s/>that<text:s/>support<text:s/>for<text:s/>these<text:s/>planning<text:s/>efforts<text:s/>is<text:s/>well-coordinated,<text:s/>avoiding<text:s/>duplication<text:s/>and<text:s/>enhancing<text:s/>overall<text:s/>effectiveness.</text:span></text:p>
            </table:table-cell>
            <table:table-cell table:style-name="Cell335">
              <text:p text:style-name="P632"><text:span text:style-name="T632_1">SRMI<text:s/>and<text:s/>ESMAP<text:s/>are<text:s/>heavily<text:s/>coordinated<text:s/>with<text:s/>M300<text:s/>progress.<text:s text:c="2"/>This<text:s/>was<text:s/>discussed<text:s/>at<text:s/>most<text:s/>recent<text:s/>ESMAP<text:s/>annual<text:s/>meeting<text:s/>in<text:s/>Washington.</text:span></text:p>
            </table:table-cell>
          </table:table-row>
          <table:table-row table:style-name="Row116">
            <table:table-cell table:style-name="Cell336">
              <text:p text:style-name="P633"><text:span text:style-name="T633_1">Expectations<text:s/>need<text:s/>to<text:s/>be<text:s/>adjusted<text:s/>for<text:s/>both<text:s/>outputs<text:s/>and<text:s/>outcomes.<text:s/>FCDO<text:s/>and<text:s/>the<text:s/>ARCAN<text:s/>MEL<text:s/>Unit<text:s/>should<text:s/>engage<text:s/>SRMI<text:s/>and<text:s/>ESMAP<text:s/>to<text:s/>improve<text:s/>assessment<text:s/>of<text:s/>SRMI’s<text:s/>progress<text:s/>and<text:s/>update<text:s/>the<text:s/>results<text:s/>and<text:s/>indicators. </text:span></text:p>
            </table:table-cell>
            <table:table-cell table:style-name="Cell337">
              <text:p text:style-name="P634"><text:span text:style-name="T634_1">This<text:s/>has<text:s/>not<text:s/>moved<text:s/>forward<text:s/>and<text:s/>there<text:s/>is<text:s/>no<text:s/>longer<text:s/>capacity<text:s/>to<text:s/>do<text:s/>so<text:s/>on<text:s/>FCDO<text:s/>side</text:span></text:p>
            </table:table-cell>
          </table:table-row>
        </table:table>
        <text:p text:style-name="P635"/>
        <text:p text:style-name="P636"/>
        <text:p text:style-name="P637"><text:bookmark-start text:name="_Hlk198547219"/><text:span text:style-name="T637_1">Lessons<text:s/>learned<text:s/>this<text:s/>year</text:span><text:span text:style-name="T637_2">:</text:span></text:p>
        <text:list text:style-name="LS17" xml:id="list60">
          <text:list-item>
            <text:p text:style-name="P638"><text:span text:style-name="T638_1">Greater<text:s/>understanding<text:s/>of<text:s/>transition<text:s/>landscape.<text:s/></text:span><text:span text:style-name="T638_2">During<text:s/>the<text:s/>programme<text:s/>it<text:s/>became<text:s/>clear<text:s/>that</text:span><text:span text:style-name="T638_3"><text:s/>SRMI<text:s/>needs<text:s/>to<text:s/>better<text:s/>understand<text:s/>the<text:s/>regional<text:s/>and<text:s/>country<text:s/></text:span><text:span text:style-name="T638_4">realities<text:s/>of<text:s/></text:span><text:span text:style-name="T638_5">the<text:s/></text:span><text:span text:style-name="T638_6">energy<text:s/></text:span><text:span text:style-name="T638_7">transition<text:s/>landscape<text:s/>better</text:span><text:span text:style-name="T638_8">,</text:span><text:span text:style-name="T638_9"><text:s/>to<text:s/>inform<text:s/>decisions<text:s/>on<text:s/>funding<text:s/>priorities.<text:s/></text:span><text:bookmark-end text:name="_Hlk198547219"/></text:p>
          </text:list-item>
        </text:list>
        <table:table table:style-name="Table26">
          <table:table-column table:style-name="Column89"/>
          <table:table-column table:style-name="Column90"/>
          <table:table-column table:style-name="Column91"/>
          <table:table-column table:style-name="Column92"/>
          <table:table-row table:style-name="Row117">
            <table:table-cell table:style-name="Cell338">
              <text:p text:style-name="P639"><text:bookmark-start text:name="_Hlk169707094"/><text:span text:style-name="T639_1">ARCAN<text:s/>project</text:span></text:p>
            </table:table-cell>
            <table:table-cell table:style-name="Cell339" table:number-columns-spanned="3">
              <text:p text:style-name="P640"><text:span text:style-name="T640_1">Sustainable<text:s/>Energy<text:s/>Fund<text:s/>for<text:s/>Africa<text:s/>(SEFA)</text:span><text:span text:style-name="T640_2"><text:s/>(AfDB)</text:span></text:p>
            </table:table-cell>
            <table:covered-table-cell/>
            <table:covered-table-cell/>
          </table:table-row>
          <table:table-row table:style-name="Row118">
            <table:table-cell table:style-name="Cell340">
              <text:p text:style-name="P641"><text:span text:style-name="T641_1">Score<text:s/></text:span></text:p>
            </table:table-cell>
            <table:table-cell table:style-name="Cell341" table:number-columns-spanned="3">
              <text:p text:style-name="P642"><text:span text:style-name="T642_1"> </text:span><text:span text:style-name="T642_2">A</text:span></text:p>
            </table:table-cell>
            <table:covered-table-cell/>
            <table:covered-table-cell/>
          </table:table-row>
          <table:table-row table:style-name="Row119">
            <table:table-cell table:style-name="Cell342">
              <text:p text:style-name="P643"><text:span text:style-name="T643_1">Funding<text:s/>Share<text:s/>%:<text:s/></text:span><text:span text:style-name="T643_2">  </text:span></text:p>
            </table:table-cell>
            <table:table-cell table:style-name="Cell343">
              <text:p text:style-name="P644"><text:span text:style-name="T644_1">9.6</text:span><text:span text:style-name="T644_2">%</text:span></text:p>
            </table:table-cell>
            <table:table-cell table:style-name="Cell344">
              <text:p text:style-name="P645"><text:span text:style-name="T645_1">Weighting<text:s/>revised<text:s/>since<text:s/>last<text:s/>AR?  </text:span></text:p>
            </table:table-cell>
            <table:table-cell table:style-name="Cell345">
              <text:p text:style-name="P646"><text:span text:style-name="T646_1">No</text:span></text:p>
            </table:table-cell>
          </table:table-row>
        </table:table>
        <text:p text:style-name="P647"><text:bookmark-end text:name="_Hlk169707094"/></text:p>
        <text:p text:style-name="P648"><text:span text:style-name="T648_1">Briefly<text:s/>describe<text:s/>the<text:s/>output’s<text:s/>activities<text:s/>and<text:s/>provide<text:s/>supporting<text:s/>narrative<text:s/>for<text:s/>the<text:s/>score</text:span></text:p>
        <text:p text:style-name="P649"/>
        <text:p text:style-name="P650"><text:span text:style-name="T650_1">SEFA<text:s/>demonstrated<text:s/>very<text:s/>strong<text:s/>performance<text:s/>in<text:s/>2025,<text:s/>exceeding<text:s/>key<text:s/>output<text:s/>targets<text:s/>and<text:s/>maintaining<text:s/>a<text:s/>high<text:s/>standard<text:s/>of<text:s/>delivery.<text:s/>The<text:s/>fund<text:s/>approved<text:s/>13<text:s/>new<text:s/>projects<text:s/>totalling<text:s/>US$97<text:s/>million,<text:s/>surpassing<text:s/>its<text:s/>annual<text:s/>delivery<text:s/>benchmark,<text:s/>and<text:s/>now<text:s/>manages<text:s/>a<text:s/>portfolio<text:s/>of<text:s/>54<text:s/>projects<text:s/>across<text:s/>4</text:span><text:span text:style-name="T650_2">8</text:span><text:span text:style-name="T650_3"><text:s/>countries,<text:s/>with<text:s/>cumulative<text:s/>commitments<text:s/>of<text:s/>US$</text:span><text:span text:style-name="T650_4">393.6</text:span><text:span text:style-name="T650_5"><text:s/>million.<text:s/></text:span><text:span text:style-name="T650_6">D</text:span><text:span text:style-name="T650_7">espite<text:s/>approvals<text:s/>being<text:s/>slightly<text:s/>lower<text:s/>than<text:s/>2024's<text:s/>record<text:s/>year<text:s/>($97m<text:s/>v<text:s/>$108m),<text:s/>2025<text:s/>disbursements<text:s/>tripled<text:s/>and<text:s/></text:span><text:span text:style-name="T650_8">reached<text:s/>a<text:s/>record<text:s/>US$</text:span><text:span text:style-name="T650_9">67</text:span><text:span text:style-name="T650_10"><text:s/>million<text:s/>in<text:s/>2025,<text:s/>reflecting<text:s/>improved<text:s/>execution<text:s/>and<text:s/>portfolio<text:s/>maturity.<text:s/>SEFA’s<text:s/>investments<text:s/>are<text:s/>projected<text:s/>to<text:s/>provide<text:s/>electricity<text:s/>access<text:s/>to<text:s/></text:span><text:span text:style-name="T650_11">over<text:s/>9<text:s/>million</text:span><text:span text:style-name="T650_12"><text:s/>people<text:s/>and<text:s/>avoid<text:s/></text:span><text:span text:style-name="T650_13">91</text:span><text:span text:style-name="T650_14">m<text:s/>tonnes<text:s/>of<text:s/>CO2<text:s/>emissions<text:s/>by<text:s/>2030.<text:s/>The<text:s/>fund<text:s/>has<text:s/>already<text:s/>supported<text:s/>the<text:s/>creation<text:s/>of<text:s/>over<text:s/>21,000<text:s/>direct<text:s/>jobs,<text:s/>significantly<text:s/>exceeding<text:s/>its<text:s/>2030<text:s/>target.<text:s/>While<text:s/>the<text:s/>Green<text:s/>Mini-Grids<text:s/>window<text:s/>experienced<text:s/>some<text:s/>delivery<text:s/>challenges,<text:s/>including<text:s/>one<text:s/>project<text:s/>cancellation<text:s/>and<text:s/>a<text:s/>lower<text:s/>disbursement<text:s/>rate,<text:s/>a<text:s/>robust<text:s/>pipeline<text:s/>is<text:s/>in<text:s/>place<text:s/>to<text:s/>address<text:s/>these<text:s/>issues.</text:span></text:p>
        <text:p text:style-name="P651"/>
        <text:p text:style-name="P652"><text:span text:style-name="T652_1">SEFA<text:s/>has<text:s/>played<text:s/>a<text:s/>clear<text:s/>catalytic<text:s/>role<text:s/>in<text:s/>de‑risking<text:s/>renewable<text:s/>energy<text:s/>and<text:s/>energy‑efficiency<text:s/>investments,<text:s/>mobilising<text:s/>private<text:s/>finance<text:s/>and<text:s/>sustaining<text:s/>delivery<text:s/>in<text:s/>challenging<text:s/>market<text:s/>conditions,<text:s/>including<text:s/>through<text:s/>counter‑cyclical<text:s/>support<text:s/>during<text:s/>COVID‑19.<text:s/>The<text:s/>COVID‑19<text:s/>Off‑Grid<text:s/>Recovery<text:s/>Platform<text:s/>(CRP)<text:s/>demonstrated<text:s/>strong<text:s/>crisis‑response<text:s/>and<text:s/>leverage<text:s/>effects<text:s/>in<text:s/>stabilising<text:s/>off‑grid<text:s/>energy<text:s/>markets,<text:s/>while<text:s/>the<text:s/>AfricaGoGreen<text:s/>Fund<text:s/>(AGGF)<text:s/>shows<text:s/>growing<text:s/>potential<text:s/>to<text:s/>crowd<text:s/>in<text:s/>commercial<text:s/>capital<text:s/>for<text:s/>energy<text:s/>efficiency,<text:s/>though<text:s/>scale<text:s/>remains<text:s/>constrained<text:s/>by<text:s/>thin<text:s/>equity<text:s/>markets<text:s/>and<text:s/>wider<text:s/>market<text:s/>immaturity.</text:span><text:span text:style-name="T652_2"><text:s/>A<text:s/>Mid-Term<text:s/>Review<text:s/>was<text:s/>finalised<text:s/>in<text:s/>August</text:span><text:span text:style-name="T652_3">,<text:s/>showed<text:s/>it<text:s/>has<text:s/>satisfactory<text:s/>relevance,<text:s/>highly<text:s/>satisfactory<text:s/>coherence,<text:s/>and<text:s/>moderately<text:s/>satisfactory<text:s/>efficiency<text:s/>and<text:s/>effectiveness.</text:span></text:p>
        <text:p text:style-name="P653"/>
        <text:p text:style-name="P654"><text:span text:style-name="T654_1">SEFA<text:s/>continued<text:s/>to<text:s/>deploy<text:s/>a<text:s/>diverse<text:s/>mix<text:s/>of<text:s/>instruments</text:span><text:span text:style-name="T654_2">,<text:s/></text:span><text:span text:style-name="T654_3">approximately<text:s/>75%<text:s/>of<text:s/>commitments<text:s/>were<text:s/>reimbursable</text:span><text:span text:style-name="T654_4">,<text:s/></text:span><text:span text:style-name="T654_5">supporting<text:s/>financial<text:s/>sustainability.<text:s/>It<text:s/>introduced<text:s/>new<text:s/>initiatives<text:s/>such<text:s/>as<text:s/>a<text:s/>Renewable<text:s/>Energy<text:s/>Certificates<text:s/>pilot<text:s/>to<text:s/>enhance<text:s/>revenue<text:s/>streams<text:s/>for<text:s/>mini-grids<text:s/>in<text:s/>fragile<text:s/>states,<text:s/>and<text:s/>a<text:s/>distributed<text:s/>renewable<text:s/>energy<text:s/>equity<text:s/>platform<text:s/>to<text:s/>address<text:s/>capital<text:s/>gaps<text:s/>for<text:s/>off-grid<text:s/>companies.<text:s/>SEFA<text:s/>also<text:s/>secured<text:s/>US$88<text:s/>million<text:s/>in<text:s/>new<text:s/>donor<text:s/>contributions,<text:s/>bringing<text:s/>total<text:s/>resources<text:s/>raised<text:s/>since<text:s/>inception<text:s/>to<text:s/>US$657<text:s/>million.<text:s/>Its<text:s/>alignment<text:s/>with<text:s/>Mission<text:s/>300<text:s/>was<text:s/>strengthened,<text:s/>positioning<text:s/>SEFA<text:s/>as<text:s/>a<text:s/>key<text:s/>delivery<text:s/></text:span><text:span text:style-name="T654_6">vehicle<text:s/></text:span><text:span text:style-name="T654_7">for<text:s/>national<text:s/>energy<text:s/>compacts.<text:s/>The<text:s/></text:span><text:span text:style-name="T654_8">portfolio<text:s/>remains<text:s/>high<text:s/>quality,<text:s/>with<text:s/></text:span><text:span text:style-name="T654_9">69</text:span><text:span text:style-name="T654_10">%<text:s/>of<text:s/>projects<text:s/>rated<text:s/>satisfactory<text:s/>and<text:s/>no<text:s/></text:span><text:span text:style-name="T654_11">first<text:s/></text:span><text:span text:style-name="T654_12">disbursement<text:s/>delays.<text:s/>Identified<text:s/>challenges,<text:s/>such<text:s/>as<text:s/>legal<text:s/>negotiation<text:s/>bottlenecks,<text:s/>are<text:s/>being<text:s/>addressed<text:s/>through<text:s/>additional<text:s/>legal<text:s/>capacity.<text:s/></text:span></text:p>
        <text:p text:style-name="P655"/>
        <text:p text:style-name="P656"><text:span text:style-name="T656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p text:style-name="P657"><text:span text:style-name="T657_1"><text:s/></text:span></text:p>
        <text:p text:style-name="P658"><text:span text:style-name="T658_1">In<text:s/>2025,<text:s/>SEFA<text:s/></text:span><text:span text:style-name="T658_2">continued<text:s/>to<text:s/></text:span><text:span text:style-name="T658_3">evolve<text:s/>from<text:s/>a<text:s/>grant-focused<text:s/>trust<text:s/>fund<text:s/>into<text:s/>a<text:s/>more<text:s/>flexible<text:s/>blended-finance<text:s/>platform,<text:s/>adjusting<text:s/>its<text:s/>structure<text:s/>and<text:s/>strategy.<text:s/>The<text:s/>fund<text:s/>increasingly<text:s/>deployed<text:s/>concessional<text:s/>loans<text:s/>and<text:s/>equity<text:s/>investments<text:s/>(alongside<text:s/>technical<text:s/>assistance),<text:s/>reflecting<text:s/>a<text:s/>shift<text:s/>to<text:s/>risk</text:span><text:span text:style-name="T658_4">-t</text:span><text:span text:style-name="T658_5">olerant,<text:s/>revolving<text:s/>capital<text:s/>aimed<text:s/>at<text:s/>long-term<text:s/>sustainability.<text:s/>SEFA’s<text:s/>Governing<text:s/>Council<text:s/>oversaw<text:s/>a<text:s/>mid-term<text:s/>review<text:s/>that<text:s/>prompted<text:s/>governance<text:s/>and<text:s/>operational<text:s/>refinements:<text:s/>plans<text:s/>to<text:s/>streamline<text:s/>approval<text:s/>processes,<text:s/>clarify<text:s/>roles,<text:s/>and<text:s/>update<text:s/>the<text:s/>Operations<text:s/>Manual<text:s/>were<text:s/>initiated<text:s/>to<text:s/>better<text:s/>integrate<text:s/>SEFA<text:s/>within<text:s/>AfDB<text:s/>while<text:s/>preserving<text:s/>its<text:s/>special-fund<text:s/>agility.<text:s/>The<text:s/>fund<text:s/>also<text:s/>enhanced<text:s/>its<text:s/>technical<text:s/>approach<text:s/>by<text:s/>strengthening<text:s/>monitoring<text:s/>and<text:s/>evaluation<text:s/>-<text:s/>hiring<text:s/>dedicated<text:s/>staff<text:s/>and<text:s/>piloting<text:s/>digital<text:s/>dashboards<text:s/>for<text:s/>real-time<text:s/>portfolio<text:s/>tracking.</text:span></text:p>
        <text:p text:style-name="P659"/>
        <text:p text:style-name="P660"><text:span text:style-name="T660_1">2026<text:s/>will<text:s/>also<text:s/>see<text:s/>SEFA<text:s/>pivot<text:s/>to<text:s/>larger<text:s/>“transformative”<text:s/>projects<text:s/>and<text:s/>new<text:s/>areas</text:span><text:span text:style-name="T660_2"><text:s/>to<text:s/>further<text:s/>align<text:s/>with<text:s/>the<text:s/>M300<text:s/>Initiative.<text:s/>Th</text:span><text:span text:style-name="T660_3">ese<text:s/></text:span><text:span text:style-name="T660_4">include</text:span><text:span text:style-name="T660_5"><text:s/>green<text:s/>hydrogen<text:s/>and<text:s/>battery<text:s/>storage<text:s/>initiatives<text:s/>under<text:s/>Green<text:s/>Baseload,<text:s/>and<text:s/>innovative<text:s/>financing<text:s/>mechanisms<text:s/>(like<text:s/>a<text:s/>credit<text:s/>guarantee<text:s/>vehicle<text:s/>for<text:s/>grid<text:s/>investments<text:s/>in<text:s/>South<text:s/>Africa<text:s/>and<text:s/>a<text:s/>price<text:s/>guarantee<text:s/>fund<text:s/>for<text:s/>merchant<text:s/>renewable<text:s/>projects<text:s/>in<text:s/>Southern<text:s/>Africa).<text:s/>Meanwhile,<text:s/>continued<text:s/>emphasis<text:s/>will<text:s/>be<text:s/>placed<text:s/>on<text:s/>tackling<text:s/>implementation<text:s/>bottlenecks<text:s/>(e.g.<text:s/>addressing<text:s/>project<text:s/>start-up<text:s/>delays)<text:s/>to<text:s/>sustain<text:s/>the<text:s/>high<text:s/>disbursement<text:s/>pace<text:s/>-<text:s/>the<text:s/>2026<text:s/>disbursement<text:s/>target<text:s/>is<text:s/>$54.3</text:span><text:span text:style-name="T660_6">m.</text:span></text:p>
        <text:p text:style-name="P661"/>
        <text:p text:style-name="P662"><text:span text:style-name="T662_1">Progress<text:s/>on<text:s/>recommendations<text:s/>from<text:s/>the<text:s/>previous<text:s/>AR</text:span><text:span text:style-name="T662_2">:</text:span></text:p>
        <text:p text:style-name="P663"/>
        <table:table table:style-name="Table27">
          <table:table-column table:style-name="Column93"/>
          <table:table-column table:style-name="Column94"/>
          <table:table-row table:style-name="Row120">
            <table:table-cell table:style-name="Cell346">
              <text:p text:style-name="P664"><text:span text:style-name="T664_1">Recommendations<text:s/>from<text:s/>202</text:span><text:span text:style-name="T664_2">5</text:span><text:span text:style-name="T664_3"><text:s/>Annual<text:s/>Review<text:s/> </text:span><text:span text:style-name="T664_4"> </text:span></text:p>
            </table:table-cell>
            <table:table-cell table:style-name="Cell347">
              <text:p text:style-name="P665"><text:span text:style-name="T665_1">Progress</text:span><text:span text:style-name="T665_2"> </text:span></text:p>
              <text:p text:style-name="P666"/>
            </table:table-cell>
          </table:table-row>
          <table:table-row table:style-name="Row121">
            <table:table-cell table:style-name="Cell348">
              <text:p text:style-name="P667"><text:span text:style-name="T667_1">Continue<text:s/>to<text:s/>champion<text:s/>SEFA<text:s/>and<text:s/>explore<text:s/>how<text:s/>we<text:s/>can<text:s/>best<text:s/>support<text:s/>its<text:s/>contribution<text:s/>to<text:s/>Mission<text:s/>300<text:s/>alongside<text:s/>other<text:s/>vehicles<text:s/>with<text:s/>UK<text:s/>funding<text:s/>such<text:s/>as<text:s/>ESMAP,<text:s/>BII<text:s/>and<text:s/>PIDG </text:span></text:p>
            </table:table-cell>
            <table:table-cell table:style-name="Cell349">
              <text:p text:style-name="P668"><text:span text:style-name="T668_1">We<text:s/>are<text:s/>part<text:s/>of<text:s/>the<text:s/>Development<text:s/>Partner<text:s/>Consultative<text:s/>Group<text:s/>on<text:s/>M300<text:s/>and<text:s/>our<text:s/>contributions<text:s/>to<text:s/>SEFA<text:s/>count<text:s/>as<text:s/>part<text:s/>of<text:s/>the<text:s/>UK<text:s/>contribution<text:s/>along<text:s/>with<text:s/>other<text:s/>funding.<text:s text:c="2"/>The<text:s/>Director<text:s/>in<text:s/>charge<text:s/>of<text:s/>SEFA<text:s/>is<text:s/>also<text:s/>in<text:s/>charge<text:s/>of<text:s/>the<text:s/>AfDB<text:s/>M300<text:s/>effort</text:span></text:p>
            </table:table-cell>
          </table:table-row>
          <table:table-row table:style-name="Row122">
            <table:table-cell table:style-name="Cell350">
              <text:p text:style-name="P669"><text:span text:style-name="T669_1">Actively<text:s/>engage<text:s/>with<text:s/>the<text:s/>mid-term<text:s/>review<text:s/>findings,<text:s/>including<text:s/>any<text:s/>potential<text:s/>option<text:s/>analysis<text:s/>for<text:s/>SEFA<text:s/>3.0,<text:s/>particularly<text:s/>consideration<text:s/>of<text:s/>the<text:s/>funding<text:s/>gap<text:s/>and<text:s/>the<text:s/>possibility<text:s/>of<text:s/>SEFA<text:s/>becoming<text:s/>a<text:s/>blended<text:s/>finance<text:s/>vehicle. </text:span></text:p>
            </table:table-cell>
            <table:table-cell table:style-name="Cell351">
              <text:p text:style-name="P670"><text:span text:style-name="T670_1">SEFA<text:s/>3.0<text:s/>was<text:s/>discussed<text:s/>at<text:s/>the<text:s/>Consultative<text:s/>Group<text:s/>in<text:s/>Berlin<text:s/>in<text:s/>early<text:s/>2026.<text:s text:c="2"/>We<text:s/>will<text:s/>continue<text:s/>to<text:s/>be<text:s/>part<text:s/>of<text:s/>these<text:s/>discussions.</text:span></text:p>
            </table:table-cell>
          </table:table-row>
          <table:table-row table:style-name="Row123">
            <table:table-cell table:style-name="Cell352">
              <text:p text:style-name="P671"><text:span text:style-name="T671_1">Monitor<text:s/>cash-balance<text:s/>indicators<text:s/>for<text:s/>emerging<text:s/>capacity<text:s/>constraints<text:s/>and<text:s/>disbursement<text:s/>issues. </text:span></text:p>
            </table:table-cell>
            <table:table-cell table:style-name="Cell353">
              <text:p text:style-name="P672"><text:span text:style-name="T672_1">Cash<text:s/>balance<text:s/>situation<text:s/>is<text:s/>manageable<text:s/></text:span><text:span text:style-name="T672_2">presently</text:span><text:span text:style-name="T672_3">.<text:s text:c="2"/>Disbursements<text:s/>have<text:s/>increased<text:s/>and<text:s/>capacity<text:s/>constraints<text:s/>have<text:s/>eased.</text:span></text:p>
              <text:p text:style-name="P673"/>
            </table:table-cell>
          </table:table-row>
          <table:table-row table:style-name="Row124">
            <table:table-cell table:style-name="Cell354">
              <text:p text:style-name="P674"><text:span text:style-name="T674_1">Monitor<text:s/>the<text:s/>impact<text:s/>of<text:s/>FCDO-supported<text:s/>secondments<text:s/>into<text:s/>SEFA<text:s/>starting<text:s/>in<text:s/>2025.</text:span></text:p>
            </table:table-cell>
            <table:table-cell table:style-name="Cell355">
              <text:p text:style-name="P675"><text:span text:style-name="T675_1">The<text:s/>secondment<text:s/>did<text:s/>not<text:s/>start<text:s/>in<text:s/>2025.</text:span></text:p>
              <text:p text:style-name="P676"/>
            </table:table-cell>
          </table:table-row>
          <table:table-row table:style-name="Row125">
            <table:table-cell table:style-name="Cell356">
              <text:p text:style-name="P677"><text:span text:style-name="T677_1">Develop<text:s/>better<text:s/>understanding<text:s/>of<text:s/>the<text:s/>portfolio’s<text:s/>expected<text:s/>vs<text:s/>actual<text:s/>results.</text:span></text:p>
            </table:table-cell>
            <table:table-cell table:style-name="Cell357">
              <text:p text:style-name="P678"><text:span text:style-name="T678_1">Understanding<text:s/>of<text:s/>expected<text:s/>v<text:s/>actual<text:s/>results<text:s/>is<text:s/>clearer<text:s/>and<text:s/>SEFA<text:s/>continue<text:s/>to<text:s/>monitor<text:s/>and<text:s/>report<text:s/>on<text:s/>both.</text:span></text:p>
              <text:p text:style-name="P679"/>
            </table:table-cell>
          </table:table-row>
          <table:table-row table:style-name="Row126">
            <table:table-cell table:style-name="Cell358">
              <text:p text:style-name="P680"><text:span text:style-name="T680_1">Actively<text:s/>engage<text:s/>in<text:s/>conversations<text:s/>about<text:s/>scaling<text:s/>up<text:s/>the<text:s/>SEFA<text:s/>model,<text:s/>protecting<text:s/>SEFA’s<text:s/>ambitions,<text:s/>and<text:s/>focussing<text:s/>resource<text:s/>of<text:s/>impactful<text:s/>activities.</text:span></text:p>
            </table:table-cell>
            <table:table-cell table:style-name="Cell359">
              <text:p text:style-name="P681"><text:span text:style-name="T681_1">This<text:s/>was<text:s/>part<text:s/>of<text:s/>the<text:s/>discussion<text:s/>on<text:s/>SEFA<text:s/>3.0<text:s/>mentioned<text:s/>above</text:span></text:p>
            </table:table-cell>
          </table:table-row>
          <table:table-row table:style-name="Row127">
            <table:table-cell table:style-name="Cell360">
              <text:p text:style-name="P682"><text:span text:style-name="T682_1">Review<text:s/>our<text:s/>assumptions<text:s/>around<text:s/>the<text:s/>volume<text:s/>of<text:s/>private<text:s/>sector<text:s/>investment<text:s/>available<text:s/>for<text:s/>renewables<text:s/>in<text:s/>Africa<text:s/>and<text:s/>consider<text:s/>our<text:s/>policy/programmatic<text:s/>response.<text:s text:c="2"/></text:span></text:p>
            </table:table-cell>
            <table:table-cell table:style-name="Cell361">
              <text:p text:style-name="P683"><text:span text:style-name="T683_1">This<text:s/>will<text:s/>now<text:s/>be<text:s/>for<text:s/>new<text:s/>energy<text:s/>leads<text:s/>in<text:s/>ECED<text:s/>to<text:s/>take<text:s/>forward.<text:s text:c="2"/>Some<text:s/>initial<text:s/>thinking<text:s/>done<text:s/>on<text:s/>investment<text:s/>in<text:s/>the<text:s/>mini<text:s/>grid<text:s/>sector<text:s/>and<text:s/>short<text:s/>paper<text:s/>produced<text:s/>on<text:s/>assumptions.</text:span></text:p>
              <text:p text:style-name="P684"/>
            </table:table-cell>
          </table:table-row>
        </table:table>
        <text:p text:style-name="P685"/>
        <text:p text:style-name="P686"><text:span text:style-name="T686_1">Lessons<text:s/>learned<text:s/>this<text:s/>year:</text:span></text:p>
        <text:list text:style-name="LS5" xml:id="list61">
          <text:list-item>
            <text:p text:style-name="P687"><text:span text:style-name="T687_1">To<text:s/>better<text:s/>guide<text:s/>SEFA<text:s/>investments<text:s/>further<text:s/>information<text:s/>is<text:s/>required<text:s/>to<text:s/>understand<text:s/>prospects<text:s/>of<text:s/>the<text:s/>mini<text:s/>grid<text:s/>sector<text:s/>within<text:s/>a<text:s/>country<text:s/>or<text:s/>region,<text:s/>this<text:s/>information<text:s/>would<text:s/>facilitate<text:s/>better<text:s/>investment<text:s/>decisions.<text:s/></text:span></text:p>
          </text:list-item>
        </text:list>
        <text:p text:style-name="P688"/>
        <text:p text:style-name="P689"><text:span text:style-name="T689_1">Recommendations<text:s/>for<text:s/>the<text:s/>year<text:s/>ahead:</text:span><text:span text:style-name="T689_2"><text:s/></text:span></text:p>
        <text:list text:style-name="LS5" xml:id="list62" text:continue-list="list61">
          <text:list-item>
            <text:p text:style-name="P690"><text:span text:style-name="T690_1">FCDO<text:s/>should<text:s/>remain<text:s/>engaged<text:s/>in<text:s/>dialogue<text:s/>on<text:s/>how<text:s/>SEFA<text:s/>3</text:span><text:span text:style-name="T690_2">.0</text:span><text:span text:style-name="T690_3"><text:s/></text:span><text:span text:style-name="T690_4">is</text:span><text:span text:style-name="T690_5"><text:s/></text:span><text:span text:style-name="T690_6">structured.</text:span><text:span text:style-name="T690_7"><text:s/>At</text:span><text:span text:style-name="T690_8"><text:s/>present<text:s/>this<text:s/>is<text:s/></text:span><text:span text:style-name="T690_9">the<text:s/>responsibility<text:s/>of<text:s/>the<text:s/>Economic<text:s/>Development<text:s/>Team<text:s/>in<text:s/>Africa<text:s/>Directorate.<text:s/></text:span></text:p>
          </text:list-item>
        </text:list>
        <text:p text:style-name="P691"/>
        <table:table table:style-name="Table28">
          <table:table-column table:style-name="Column95"/>
          <table:table-column table:style-name="Column96"/>
          <table:table-column table:style-name="Column97"/>
          <table:table-column table:style-name="Column98"/>
          <table:table-row table:style-name="Row128">
            <table:table-cell table:style-name="Cell362">
              <text:p text:style-name="P692"><text:span text:style-name="T692_1">ARCAN<text:s/>project</text:span></text:p>
            </table:table-cell>
            <table:table-cell table:style-name="Cell363" table:number-columns-spanned="3">
              <text:p text:style-name="P693"><text:span text:style-name="T693_1">Africa<text:s/>Adaptation<text:s/>Accel</text:span><text:span text:style-name="T693_2">e</text:span><text:span text:style-name="T693_3">ration<text:s/>Programme<text:s/>(AAAP)</text:span><text:span text:style-name="T693_4"><text:s/>(GCA</text:span><text:span text:style-name="T693_5">)</text:span></text:p>
            </table:table-cell>
            <table:covered-table-cell/>
            <table:covered-table-cell/>
          </table:table-row>
          <table:table-row table:style-name="Row129">
            <table:table-cell table:style-name="Cell364">
              <text:p text:style-name="P694"><text:span text:style-name="T694_1">Score<text:s/></text:span></text:p>
            </table:table-cell>
            <table:table-cell table:style-name="Cell365" table:number-columns-spanned="3">
              <text:p text:style-name="P695"><text:span text:style-name="T695_1">B</text:span></text:p>
            </table:table-cell>
            <table:covered-table-cell/>
            <table:covered-table-cell/>
          </table:table-row>
          <table:table-row table:style-name="Row130">
            <table:table-cell table:style-name="Cell366">
              <text:p text:style-name="P696"><text:span text:style-name="T696_1">Funding<text:s/>Share<text:s/>%:<text:s/></text:span><text:span text:style-name="T696_2">  </text:span></text:p>
            </table:table-cell>
            <table:table-cell table:style-name="Cell367">
              <text:p text:style-name="P697"><text:span text:style-name="T697_1">6.8</text:span><text:span text:style-name="T697_2">%</text:span></text:p>
            </table:table-cell>
            <table:table-cell table:style-name="Cell368">
              <text:p text:style-name="P698"><text:span text:style-name="T698_1">Weighting<text:s/>revised<text:s/>since<text:s/>last<text:s/>AR?  </text:span></text:p>
            </table:table-cell>
            <table:table-cell table:style-name="Cell369">
              <text:p text:style-name="P699"><text:span text:style-name="T699_1">Yes<text:s/>down<text:s/>from<text:s/>10%</text:span></text:p>
              <text:p text:style-name="P700"/>
            </table:table-cell>
          </table:table-row>
        </table:table>
        <text:p text:style-name="P701"/>
        <text:p text:style-name="P702"><text:span text:style-name="T702_1">Briefly<text:s/>describe<text:s/>the<text:s/>output’s<text:s/>activities<text:s/>and<text:s/>provide<text:s/>supporting<text:s/>narrative<text:s/>for<text:s/>the<text:s/>score.<text:s/></text:span></text:p>
        <text:p text:style-name="P703"/>
        <text:p text:style-name="P704"><text:span text:style-name="T704_1">AAAP<text:s/>delivered<text:s/>credible<text:s/>performance<text:s/>in<text:s/>2025<text:s/>and<text:s/>over<text:s/>the<text:s/>programme<text:s/>period</text:span><text:span text:style-name="T704_2">,<text:s/>and<text:s/>across<text:s/>all<text:s/>four<text:s/>pillars,</text:span><text:span text:style-name="T704_3"><text:s/>contributed<text:s/>to<text:s/>the<text:s/>preparation<text:s/>of<text:s/>projects<text:s/>worth<text:s/></text:span><text:span text:style-name="T704_4">~</text:span><text:span text:style-name="T704_5">S$4.9bn,<text:s/>bringing<text:s/>the<text:s/>cumulative<text:s/>total<text:s/>of<text:s/>influenced<text:s/>funds<text:s/>to<text:s/></text:span><text:span text:style-name="T704_6">~</text:span><text:span text:style-name="T704_7">US$18bn.<text:s/>Its<text:s/>strength<text:s/>lay<text:s/>in<text:s/>embedding<text:s/>climate<text:s/>risk<text:s/>analytics,<text:s/>vulnerability<text:s/>assessments,<text:s/>and<text:s/>resilience<text:s/>measures<text:s/>into<text:s/>investment<text:s/>design,<text:s/>ensuring<text:s/>adaptation<text:s/>was<text:s/>integrated<text:s/>into<text:s/>appraisal<text:s/>and<text:s/>financing<text:s/>decisions.<text:s/>This<text:s/>upstream<text:s/>support<text:s/>generated<text:s/>sustained<text:s/>institutional<text:s/>influence<text:s/>through<text:s/>advisory<text:s/>services,<text:s/>policy<text:s/>uptake,<text:s/>and<text:s/></text:span><text:span text:style-name="T704_8">replication<text:s/>of<text:s/>methodologies</text:span><text:span text:style-name="T704_9"><text:s/></text:span><text:span text:style-name="T704_10">while<text:s/>shaping<text:s/>investment<text:s/>strategies<text:s/>at<text:s/>national<text:s/>and<text:s/>multilateral<text:s/>levels</text:span><text:span text:style-name="T704_11">.<text:s/>The<text:s/>Port<text:s/>of<text:s/>Cotonou<text:s/>expansion<text:s/>illustrates<text:s/>how<text:s/>technical<text:s/>inputs<text:s/>helped<text:s/>mobilise<text:s/>adaptation<text:s/>finance.</text:span></text:p>
        <text:p text:style-name="P705"/>
        <text:p text:style-name="P706"><text:span text:style-name="T706_1">Performance<text:s/>was<text:s/>uneven,<text:s/>however,<text:s/>with<text:s/>persistent<text:s/>challenges<text:s/>in<text:s/>translating<text:s/>upstream<text:s/>influence<text:s/>into<text:s/>downstream<text:s/>results.<text:s/></text:span><text:span text:style-name="T706_2">While<text:s/>AAAP<text:s/>showed<text:s/>clear<text:s/>value<text:s/>in<text:s/>influencing<text:s/>large<text:s/>volumes<text:s/>of<text:s/>finance<text:s/>and<text:s/>aligning<text:s/>with<text:s/>IFI<text:s/>project<text:s/>cycles,<text:s/>progress<text:s/>on<text:s/>cumulative<text:s/>targets<text:s/>–<text:s/>such<text:s/>as<text:s/>total<text:s/>investments<text:s/>influenced,<text:s/>beneficiary<text:s/>reach,<text:s/>private<text:s/>sector<text:s/>mobilisation,<text:s/>and<text:s/>women’s<text:s/>participation<text:s/>fell<text:s/>short<text:s/>of<text:s/>ambition.<text:s/>Shortfalls<text:s/>were<text:s/></text:span><text:span text:style-name="T706_3">driven<text:s/>by<text:s/>long<text:s/>approval<text:s/>timelines,<text:s/>reliance<text:s/>on<text:s/>MDB<text:s/>pipelines,<text:s/>and<text:s/>difficulties<text:s/>in<text:s/>tracking<text:s/>and<text:s/>attributing<text:s/>impacts.<text:s/>Evidence<text:s/>of<text:s/>sustained<text:s/></text:span><text:span text:style-name="T706_4">institutional<text:s/>capacity<text:s/>and<text:s/>knowledge<text:s/>transfer<text:s/>was<text:s/>also<text:s/>limited.<text:s/>Overall,<text:s/>AAAP<text:s/>performed<text:s/>strongest<text:s/>where<text:s/>demand-led<text:s/>support<text:s/>closely<text:s/>matched<text:s/>partner<text:s/>needs,<text:s/>reinforcing<text:s/>its<text:s/>role<text:s/>as<text:s/>an<text:s/>upstream<text:s/>catalyst,<text:s/>but<text:s/>highlighting<text:s/>constraints<text:s/>to<text:s/>achieving<text:s/>system-wide</text:span><text:span text:style-name="T706_5"><text:s/>transformation<text:s/>and<text:s/></text:span><text:span text:style-name="T706_6">durable<text:s/>impact.</text:span></text:p>
        <text:p text:style-name="P707"/>
        <text:p text:style-name="P708"><text:span text:style-name="T708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  <text:p text:style-name="P709"/>
        <text:p text:style-name="P710"><text:span text:style-name="T710_1">FCDO<text:s/>communicated<text:s/>the<text:s/>decision<text:s/>to<text:s/>end<text:s/>support<text:s/>for<text:s/>AAAP<text:s/>in<text:s/>June<text:s/>2025,<text:s/>with<text:s/>all<text:s/>programme<text:s/>activities<text:s/></text:span><text:span text:style-name="T710_2">ended<text:s/>in</text:span><text:span text:style-name="T710_3"><text:s/>March<text:s/>2026.<text:s/></text:span></text:p>
        <text:p text:style-name="P711"/>
        <text:p text:style-name="P712"><text:span text:style-name="T712_1">Progress<text:s/>on<text:s/>recommendations<text:s/>from<text:s/>the<text:s/>previous<text:s/>AR</text:span><text:span text:style-name="T712_2">:</text:span></text:p>
        <table:table table:style-name="Table29">
          <table:table-column table:style-name="Column99"/>
          <table:table-column table:style-name="Column100"/>
          <table:table-row table:style-name="Row131">
            <table:table-cell table:style-name="Cell370">
              <text:p text:style-name="P713"><text:span text:style-name="T713_1">Recommendations<text:s/>from<text:s/>202</text:span><text:span text:style-name="T713_2">5</text:span><text:span text:style-name="T713_3"><text:s/>A</text:span><text:span text:style-name="T713_4">nnual<text:s/>Review<text:s/></text:span></text:p>
            </table:table-cell>
            <table:table-cell table:style-name="Cell371">
              <text:p text:style-name="P714"><text:span text:style-name="T714_1">Progress</text:span><text:span text:style-name="T714_2"> </text:span></text:p>
            </table:table-cell>
          </table:table-row>
          <table:table-row table:style-name="Row132">
            <table:table-cell table:style-name="Cell372">
              <text:p text:style-name="P715"><text:span text:style-name="T715_1">AAAP<text:s/>to<text:s/>consider<text:s/>possibilities<text:s/>to<text:s/>leverage<text:s/>its<text:s/>high-level<text:s/>access<text:s/>and<text:s/>political<text:s/>capital<text:s/>to<text:s/>increase<text:s/>access<text:s/>to<text:s/>climate<text:s/>finance<text:s/>on<text:s/>the<text:s/>supply<text:s/>side,<text:s/>e.g.<text:s/>influencing<text:s/>climate<text:s/>funds<text:s/>to<text:s/>improve<text:s/>application<text:s/>processes,<text:s/>addressing<text:s/>known<text:s/>barriers.</text:span></text:p>
            </table:table-cell>
            <table:table-cell table:style-name="Cell373">
              <text:p text:style-name="P716"><text:span text:style-name="T716_1">AAAP<text:s/>focused<text:s/>on<text:s/>supporting<text:s/>access<text:s/>to<text:s/>climate<text:s/>finance<text:s/>through<text:s/>upstream<text:s/>technical<text:s/>assistance,<text:s/>including<text:s/>GCF<text:s/>concept<text:s/>note<text:s/>support,<text:s/>IMF<text:s/>Resilience<text:s/>and<text:s/>Sustainability<text:s/>Facility<text:s/>engagement,<text:s/>and<text:s/>work<text:s/>with<text:s/>domestic<text:s/>banks.<text:s/>There<text:s/>is<text:s/>limited<text:s/>evidence<text:s/>of<text:s/>direct<text:s/>influence<text:s/>on<text:s/>climate<text:s/>fund<text:s/>processes<text:s/>or<text:s/>application<text:s/>barriers.</text:span></text:p>
            </table:table-cell>
          </table:table-row>
          <table:table-row table:style-name="Row133">
            <table:table-cell table:style-name="Cell374">
              <text:p text:style-name="P717"><text:span text:style-name="T717_1">AAAP<text:s/>to<text:s/>strengthen<text:s/>mainstreaming<text:s/>of<text:s/>adaptation<text:s/>at<text:s/>the<text:s/>systems-level<text:s/>in<text:s/>IFIs<text:s/>in<text:s/>addition<text:s/>to/leveraging<text:s/>its<text:s/>work<text:s/>with<text:s/>the<text:s/>IMF's<text:s/></text:span><text:span text:style-name="T717_2">Resilience<text:s/>and<text:s/>Sustainability<text:s/>Facility<text:s/>(</text:span><text:span text:style-name="T717_3">RSF</text:span><text:span text:style-name="T717_4">)</text:span><text:span text:style-name="T717_5">.</text:span></text:p>
            </table:table-cell>
            <table:table-cell table:style-name="Cell375">
              <text:p text:style-name="P718"><text:span text:style-name="T718_1">AAAP<text:s/>continued<text:s/>to<text:s/>support<text:s/>systems</text:span><text:span text:style-name="T718_2">-</text:span><text:span text:style-name="T718_3">level<text:s/>mainstreaming<text:s/>primarily<text:s/>through<text:s/>structured<text:s/>engagement<text:s/>with<text:s/>the<text:s/>IMF’s<text:s/>Resilience<text:s/>and<text:s/>Sustainability<text:s/>Facility<text:s/>and<text:s/>selected<text:s/>IFIs.<text:s/>Beyond<text:s/>RSF-linked<text:s/>work,<text:s/>evidence<text:s/>of<text:s/>consistent,<text:s/>institutionalised<text:s/>adaptation<text:s/>mainstreaming<text:s/>across<text:s/>IFIs<text:s/>remains<text:s/>limited<text:s/>and<text:s/>uneven.</text:span></text:p>
            </table:table-cell>
          </table:table-row>
          <table:table-row table:style-name="Row134">
            <table:table-cell table:style-name="Cell376">
              <text:p text:style-name="P719"><text:span text:style-name="T719_1">FCDO,<text:s/>the<text:s/>ARCAN<text:s/>MEL<text:s/>Unit<text:s/>and<text:s/>GCA<text:s/>(Research<text:s/>for<text:s/>Impact<text:s/>team)<text:s/>to<text:s/>assess<text:s/>the<text:s/>possibility<text:s/>of<text:s/>reincluding<text:s/>AAAP<text:s/>in<text:s/>ARCAN’s<text:s/>upcoming<text:s/>ICF<text:s/>KPI<text:s/>reporting<text:s/>(included<text:s/>re<text:s/>ICF<text:s/>KPI<text:s/>1,<text:s/>11<text:s/>and<text:s/>12<text:s/>in<text:s/>2023<text:s/>with<text:s/>a<text:s/>substantial<text:s/>adjustment<text:s/>factor;<text:s/>excluded<text:s/>in<text:s/>2024)<text:s/>following<text:s/>results<text:s/>measurement<text:s/>realignment<text:s/>having<text:s/>been<text:s/>completed.</text:span></text:p>
            </table:table-cell>
            <table:table-cell table:style-name="Cell377">
              <text:p text:style-name="P720"><text:span text:style-name="T720_1">AAAP<text:s/>remained<text:s/>excluded<text:s/>from<text:s/>ARCAN<text:s/>ICF<text:s/>KPI<text:s/>reporting</text:span><text:span text:style-name="T720_2">.<text:s/>It<text:s/>is<text:s/>not<text:s/>judged<text:s/>worthwhile<text:s/>to<text:s/>invest</text:span><text:span text:style-name="T720_3"><text:s/>in<text:s/></text:span><text:span text:style-name="T720_4">calculating<text:s/>attribution<text:s/>to<text:s/>ICF<text:s/></text:span><text:span text:style-name="T720_5">indicators<text:s/></text:span><text:span text:style-name="T720_6">following<text:s/>the<text:s/>end<text:s/>of<text:s/>UK<text:s/>funding</text:span><text:span text:style-name="T720_7"><text:s/>given<text:s/>the<text:s/>complexities<text:s/>involved</text:span><text:span text:style-name="T720_8">.<text:s/></text:span></text:p>
            </table:table-cell>
          </table:table-row>
        </table:table>
        <text:p text:style-name="P721"/>
        <text:p text:style-name="P722"><text:span text:style-name="T722_1">Lessons<text:s/>learned<text:s/>this<text:s/>year:</text:span></text:p>
        <text:list text:style-name="LS2" xml:id="list63">
          <text:list-item>
            <text:p text:style-name="P723"><text:span text:style-name="T723_1">Earlier<text:s/>and<text:s/>more<text:s/>consistent<text:s/>donor<text:s/>coordination<text:s/></text:span><text:span text:style-name="T723_2">would<text:s/>have<text:s/>been<text:s/>beneficial<text:s/>to<text:s/>influence<text:s/>the<text:s/>strategic<text:s/>direction<text:s/>of<text:s/>AAAP</text:span><text:span text:style-name="T723_3">.<text:s/></text:span><text:span text:style-name="T723_4">E</text:span><text:span text:style-name="T723_5">vidence</text:span><text:span text:style-name="T723_6"><text:s/>of<text:s/>influence<text:s/></text:span><text:span text:style-name="T723_7">occurred</text:span><text:span text:style-name="T723_8"><text:s/>too<text:s/>late<text:s/>–<text:s/>e.g.<text:s/>Tanzania’s</text:span><text:span text:style-name="T723_9"><text:s/>shift<text:s/></text:span><text:span text:style-name="T723_10">toward</text:span><text:span text:style-name="T723_11"><text:s/>domestic<text:s/>institutions<text:s/>only<text:s/>materialised<text:s/></text:span><text:span text:style-name="T723_12">at</text:span><text:span text:style-name="T723_13"><text:s/>the<text:s/>end<text:s/>of<text:s/>AAAP’s<text:s/>initial<text:s/>5-year<text:s/>period.</text:span><text:span text:style-name="T723_14"><text:s/>However</text:span><text:span text:style-name="T723_15">,</text:span><text:span text:style-name="T723_16"><text:s/>there<text:s/>are<text:s/>some<text:s/>good<text:s/>practices<text:s/>of<text:s/>localisation,<text:s/>such<text:s/>as<text:s/>the<text:s/>Kenyan<text:s/>partnership<text:s/>between<text:s/>international<text:s/>and<text:s/>local<text:s/>academic<text:s/>organisations<text:s/>and<text:s/>Kenyan<text:s/>Government<text:s/>highlighted<text:s/>in<text:s/>the<text:s/>ARCAN<text:s/>MEL<text:s/>Unit</text:span><text:span text:style-name="T723_17"><text:s/>case<text:s/>study</text:span><text:span text:style-name="T723_18">.</text:span></text:p>
          </text:list-item>
          <text:list-item>
            <text:p text:style-name="P724"><text:span text:style-name="T724_1">A<text:s/>more<text:s/>strategic,<text:s/>partnership-focused,<text:s/>and<text:s/>long-term<text:s/>approach<text:s/>would<text:s/>strengthen<text:s/></text:span><text:span text:style-name="T724_2">delivery<text:s/>of</text:span><text:span text:style-name="T724_3"><text:s/></text:span><text:span text:style-name="T724_4">Nature<text:s/>Based<text:s/></text:span><text:span text:style-name="T724_5">Solutions</text:span><text:span text:style-name="T724_6"><text:s/>(</text:span><text:span text:style-name="T724_7">NbS</text:span><text:span text:style-name="T724_8">)</text:span><text:span text:style-name="T724_9"><text:s/>by<text:s/>embedding<text:s/>them<text:s/>within<text:s/>broader<text:s/>development<text:s/>pathways,<text:s/>identifying<text:s/>early<text:s/>the<text:s/>partners<text:s/>and<text:s/>enabling<text:s/>support<text:s/>required<text:s/>for<text:s/></text:span><text:span text:style-name="T724_10">uptake,<text:s/>and<text:s/>securing<text:s/>sustained<text:s/>collaboration—particularly<text:s/>through<text:s/>early<text:s/>engagement<text:s/>with<text:s/>national<text:s/>and<text:s/>local<text:s/>institutions<text:s/>(government,<text:s/>NGOs,<text:s/>and<text:s/>community<text:s/>organisations).</text:span></text:p>
          </text:list-item>
        </text:list>
        <text:p text:style-name="P725"><text:bookmark-start text:name="_Hlk198547683"/><text:span text:style-name="T725_1">Recommendations<text:s/>for<text:s/>the<text:s/>year<text:s/>ahead:</text:span><text:span text:style-name="T725_2"><text:s/></text:span></text:p>
        <text:list text:style-name="LS2" xml:id="list65">
          <text:list-item>
            <text:p text:style-name="P726"><text:bookmark-end text:name="_Hlk198547683"/><text:span text:style-name="T726_1">Transition<text:s/>ownership<text:s/>of<text:s/></text:span><text:span text:style-name="T726_2">the<text:s/></text:span><text:span text:style-name="T726_3">GCA</text:span><text:span text:style-name="T726_4">-FCDO</text:span><text:span text:style-name="T726_5"><text:s/>institutional<text:s/>relationship<text:s/>to<text:s/></text:span><text:span text:style-name="T726_6">an</text:span><text:span text:style-name="T726_7"><text:s/></text:span><text:span text:style-name="T726_8">appropriate<text:s/></text:span><text:span text:style-name="T726_9">team<text:s/>within<text:s/></text:span><text:span text:style-name="T726_10">a<text:s/>thematic<text:s/>directorate</text:span><text:span text:style-name="T726_11">,<text:s/>include<text:s/></text:span><text:span text:style-name="T726_12">looking<text:s/>at<text:s/>audited<text:s/>accounts<text:s/>in<text:s/>September<text:s/>2026</text:span><text:span text:style-name="T726_13">.</text:span></text:p>
          </text:list-item>
        </text:list>
        <text:p text:style-name="P727"/>
        <table:table table:style-name="Table30">
          <table:table-column table:style-name="Column101"/>
          <table:table-column table:style-name="Column102"/>
          <table:table-column table:style-name="Column103"/>
          <table:table-column table:style-name="Column104"/>
          <table:table-column table:style-name="Column105"/>
          <table:table-row table:style-name="Row135">
            <table:table-cell table:style-name="Cell378">
              <text:p text:style-name="P728"><text:span text:style-name="T728_1">Performance<text:s/>Area </text:span><text:span text:style-name="T728_2">  </text:span></text:p>
            </table:table-cell>
            <table:table-cell table:style-name="Cell379" table:number-columns-spanned="3">
              <text:p text:style-name="P729"><text:span text:style-name="T729_1">Actionable<text:s/>Learning </text:span></text:p>
            </table:table-cell>
            <table:covered-table-cell/>
            <table:covered-table-cell/>
          </table:table-row>
          <table:table-row table:style-name="Row136">
            <table:table-cell table:style-name="Cell380">
              <text:p text:style-name="P730"><text:span text:style-name="T730_1">Score  </text:span></text:p>
            </table:table-cell>
            <table:table-cell table:style-name="Cell381" table:number-columns-spanned="3">
              <text:p text:style-name="P731"><text:span text:style-name="T731_1"><text:s/></text:span><text:span text:style-name="T731_2">B</text:span></text:p>
            </table:table-cell>
            <table:covered-table-cell/>
            <table:covered-table-cell/>
          </table:table-row>
          <table:table-row table:style-name="Row137">
            <table:table-cell table:style-name="Cell382">
              <text:p text:style-name="P732"><text:span text:style-name="T732_1">Impact<text:s/>weighting<text:s/>(%):    </text:span></text:p>
            </table:table-cell>
            <table:table-cell table:style-name="Cell383">
              <text:p text:style-name="P733"><text:span text:style-name="T733_1">10</text:span><text:span text:style-name="T733_2">%</text:span></text:p>
            </table:table-cell>
            <table:table-cell table:style-name="Cell384">
              <text:p text:style-name="P734"><text:span text:style-name="T734_1">Weighting<text:s/>revised<text:s/>since<text:s/>last<text:s/>AR?   </text:span></text:p>
            </table:table-cell>
            <table:table-cell table:style-name="Cell385" table:number-columns-spanned="2">
              <text:p text:style-name="P735"><text:span text:style-name="T735_1">Unchanged</text:span></text:p>
            </table:table-cell>
            <table:covered-table-cell/>
          </table:table-row>
        </table:table>
        <text:p text:style-name="P736"/>
        <text:p text:style-name="P737"><text:span text:style-name="T737_1">Briefly<text:s/>describe<text:s/>the<text:s/>output’s<text:s/>activities<text:s/>and<text:s/>provide<text:s/>supporting<text:s/>narrative<text:s/>for<text:s/>the<text:s/>score.<text:s/></text:span></text:p>
        <text:p text:style-name="P738"/>
        <text:p text:style-name="P739"><text:span text:style-name="T739_1">The<text:s/>ARCAN<text:s/>programme<text:s/>was<text:s/>designed<text:s/>as<text:s/>an<text:s/>adaptive<text:s/>programme,<text:s/>able<text:s/>to<text:s/>allocate<text:s/>funds<text:s/></text:span><text:span text:style-name="T739_2">depending<text:s/>on</text:span><text:span text:style-name="T739_3"><text:s/>need<text:s/>and<text:s/>performance.<text:s/>The<text:s/>ARCAN<text:s/>Monitoring<text:s/>Evaluation<text:s/>and<text:s/>Learning<text:s/>(MEL)<text:s/>unit,<text:s/>led<text:s/>by<text:s/>Ecorys,<text:s/>was<text:s/>established<text:s/>to<text:s/>generate<text:s/>evidence<text:s/>to<text:s/>inform<text:s/>this<text:s/>approach<text:s/>and<text:s/>support<text:s/>effective<text:s/>management</text:span><text:span text:style-name="T739_4">,</text:span><text:span text:style-name="T739_5"><text:s/></text:span><text:span text:style-name="T739_6">complement</text:span><text:span text:style-name="T739_7">ing</text:span><text:span text:style-name="T739_8"><text:s/>MEL<text:s/>of<text:s/>implementing<text:s/>partners.</text:span></text:p>
        <text:p text:style-name="P740"><text:span text:style-name="T740_1">The<text:s/>ARCAN<text:s/>MEL<text:s/>Unit<text:s/>has<text:s/>delivered<text:s/>a<text:s/>range<text:s/>of<text:s/></text:span><text:span text:style-name="T740_2">good<text:s/></text:span><text:span text:style-name="T740_3">quality</text:span><text:span text:style-name="T740_4"><text:s/></text:span><text:span text:style-name="T740_5">MEL</text:span><text:span text:style-name="T740_6"><text:s/>products<text:s/>this<text:s/>year:</text:span><text:span text:style-name="T740_7"><text:s/>the<text:s/>Midline<text:s/>Evaluation,<text:s/></text:span><text:span text:style-name="T740_8">including<text:s/></text:span><text:span text:style-name="T740_9">six<text:s/></text:span><text:span text:style-name="T740_10">detailed<text:s/>evaluation<text:s/>case<text:s/>studies<text:s/></text:span><text:span text:style-name="T740_11">across<text:s/>five<text:s/>partners,<text:s/>a<text:s/>WISER<text:s/>technical<text:s/>assistance<text:s/>report,</text:span><text:span text:style-name="T740_12"><text:s/>a<text:s/></text:span><text:span text:style-name="T740_13">transformational<text:s/>change<text:s/>assessment,</text:span><text:span text:style-name="T740_14"><text:s/>three<text:s/>Value<text:s/>for<text:s/>Money<text:s/>case<text:s/>studies</text:span><text:span text:style-name="T740_15">,<text:s/>and<text:s/>results<text:s/>reporting</text:span><text:span text:style-name="T740_16">.</text:span><text:span text:style-name="T740_17"><text:s/></text:span><text:span text:style-name="T740_18">The<text:s/>Unit</text:span><text:span text:style-name="T740_19"><text:s/></text:span><text:span text:style-name="T740_20">facilitated</text:span><text:span text:style-name="T740_21"><text:s/></text:span><text:span text:style-name="T740_22">five<text:s/></text:span><text:span text:style-name="T740_23">evaluation<text:s/>dissemination<text:s/>events<text:s/>with</text:span><text:span text:style-name="T740_24"><text:s/></text:span><text:span text:style-name="T740_25">I</text:span><text:span text:style-name="T740_26">mplementing</text:span><text:span text:style-name="T740_27"><text:s/></text:span><text:span text:style-name="T740_28">P</text:span><text:span text:style-name="T740_29">artners</text:span><text:span text:style-name="T740_30"><text:s/>and<text:s/>t</text:span><text:span text:style-name="T740_31">hree</text:span><text:span text:style-name="T740_32"><text:s/></text:span><text:span text:style-name="T740_33">FCDO</text:span><text:span text:style-name="T740_34"><text:s/></text:span><text:span text:style-name="T740_35">learning<text:s/></text:span><text:span text:style-name="T740_36">seminar</text:span><text:span text:style-name="T740_37">s</text:span><text:span text:style-name="T740_38"><text:s/>and</text:span><text:span text:style-name="T740_39"><text:s/></text:span><text:span text:style-name="T740_40">produced</text:span><text:span text:style-name="T740_41"><text:s/>policy<text:s/>notes</text:span><text:span text:style-name="T740_42"><text:s/>to<text:s/>help<text:s/>disseminate<text:s/>the<text:s/>main<text:s/>learnings</text:span><text:span text:style-name="T740_43">.<text:s/></text:span><text:span text:style-name="T740_44">S</text:span><text:span text:style-name="T740_45">urvey<text:s/>feedback<text:s/>suggests<text:s/>th</text:span><text:span text:style-name="T740_46">e</text:span><text:span text:style-name="T740_47"><text:s/>MEL<text:s/>products<text:s/>were<text:s/>generally<text:s/>useful<text:s/>and,<text:s/>in<text:s/>some<text:s/>cases,<text:s/>informed<text:s/>decision-making.</text:span><text:span text:style-name="T740_48"><text:s/></text:span><text:span text:style-name="T740_49">For<text:s/>example</text:span><text:span text:style-name="T740_50">,<text:s/>evaluation</text:span><text:span text:style-name="T740_51"><text:s/></text:span><text:span text:style-name="T740_52">case<text:s/>stud</text:span><text:span text:style-name="T740_53">ies<text:s/>are</text:span><text:span text:style-name="T740_54"><text:s/>informing<text:s/>CAFI’s<text:s/>GEDSI<text:s/>approach,<text:s/>FFF<text:s/>and<text:s/>AAAP</text:span><text:span text:style-name="T740_55">’s</text:span><text:span text:style-name="T740_56"><text:s/></text:span><text:span text:style-name="T740_57">future</text:span><text:span text:style-name="T740_58"><text:s/>strategies</text:span><text:span text:style-name="T740_59"><text:s/>and<text:s/>WISER’s<text:s/>VFM<text:s/>and<text:s/>monitoring</text:span><text:span text:style-name="T740_60"><text:s/>frameworks</text:span><text:span text:style-name="T740_61">,<text:s/></text:span><text:span text:style-name="T740_62">and</text:span><text:span text:style-name="T740_63"><text:s/></text:span><text:span text:style-name="T740_64">DEFRA</text:span><text:span text:style-name="T740_65">/FCDO</text:span><text:span text:style-name="T740_66">’s</text:span><text:span text:style-name="T740_67"><text:s/></text:span><text:span text:style-name="T740_68">B</text:span><text:span text:style-name="T740_69">lue<text:s/></text:span><text:span text:style-name="T740_70">P</text:span><text:span text:style-name="T740_71">lanet<text:s/></text:span><text:span text:style-name="T740_72">F</text:span><text:span text:style-name="T740_73">und<text:s/></text:span><text:span text:style-name="T740_74">is<text:s/></text:span><text:span text:style-name="T740_75">learning<text:s/>from</text:span><text:span text:style-name="T740_76"><text:s/>the<text:s/></text:span><text:span text:style-name="T740_77">transformational<text:s/>change<text:s/>methodology.</text:span><text:span text:style-name="T740_78"><text:s/></text:span></text:p>
        <text:p text:style-name="P741"><text:span text:style-name="T741_1">F</text:span><text:span text:style-name="T741_2">ollowing<text:s/></text:span><text:span text:style-name="T741_3">a<text:s/>reduction<text:s/>in<text:s/>ODA</text:span><text:span text:style-name="T741_4"><text:s/>the<text:s/>MEL<text:s/>contract<text:s/></text:span><text:span text:style-name="T741_5">was<text:s/>closed<text:s/>early<text:s/></text:span><text:span text:style-name="T741_6">in</text:span><text:span text:style-name="T741_7"><text:s/>March<text:s/>2026</text:span><text:span text:style-name="T741_8">,</text:span><text:span text:style-name="T741_9"><text:s/></text:span><text:span text:style-name="T741_10">result</text:span><text:span text:style-name="T741_11">ing</text:span><text:span text:style-name="T741_12"><text:s/>in</text:span><text:span text:style-name="T741_13"><text:s/></text:span><text:span text:style-name="T741_14">MEL<text:s/></text:span><text:span text:style-name="T741_15">activities<text:s/></text:span><text:span text:style-name="T741_16">being</text:span><text:span text:style-name="T741_17"><text:s/>scaled<text:s/>back</text:span><text:span text:style-name="T741_18">.<text:s/></text:span><text:span text:style-name="T741_19">T</text:span><text:span text:style-name="T741_20">he</text:span><text:span text:style-name="T741_21"><text:s/>new<text:s/>MEL<text:s/>Unit<text:s/></text:span><text:span text:style-name="T741_22">team</text:span><text:span text:style-name="T741_23"><text:s/></text:span><text:span text:style-name="T741_24">structure<text:s/></text:span><text:span text:style-name="T741_25">brought<text:s/>in<text:s/>during<text:s/>the<text:s/>reporting<text:s/>year,<text:s/></text:span><text:span text:style-name="T741_26">and<text:s/></text:span><text:span text:style-name="T741_27">demand-led<text:s/></text:span><text:span text:style-name="T741_28">work<text:s/>plannin</text:span><text:span text:style-name="T741_29">g</text:span><text:span text:style-name="T741_30">,</text:span><text:span text:style-name="T741_31"><text:s/>helped<text:s/>address<text:s/>earlier<text:s/></text:span><text:span text:style-name="T741_32">quality<text:s/>concerns</text:span><text:span text:style-name="T741_33"><text:s/>with<text:s/>the<text:s/>MEL<text:s/>analysis</text:span><text:span text:style-name="T741_34">.</text:span><text:span text:style-name="T741_35"><text:s/></text:span><text:span text:style-name="T741_36">Overall,<text:s/>the</text:span><text:span text:style-name="T741_37"><text:s/></text:span><text:span text:style-name="T741_38">MEL<text:s/>Unit</text:span><text:span text:style-name="T741_39"><text:s/></text:span><text:span text:style-name="T741_40">produced<text:s/>the<text:s/>agreed<text:s/>deliverables<text:s/></text:span><text:span text:style-name="T741_41">up<text:s/>to<text:s/>the<text:s/>end<text:s/>of<text:s/>March<text:s/>2026</text:span><text:span text:style-name="T741_42">,<text:s/>but<text:s/></text:span><text:span text:style-name="T741_43">previous<text:s/>delays<text:s/>and<text:s/></text:span><text:span text:style-name="T741_44">the<text:s/></text:span><text:span text:style-name="T741_45">early<text:s/></text:span><text:span text:style-name="T741_46">contract<text:s/>closure</text:span><text:span text:style-name="T741_47"><text:s/>has</text:span><text:span text:style-name="T741_48"><text:s/></text:span><text:span text:style-name="T741_49">li</text:span><text:span text:style-name="T741_50">mited</text:span><text:span text:style-name="T741_51"><text:s/>ongoing<text:s/>MEL<text:s/>work<text:s/></text:span><text:span text:style-name="T741_52">post<text:s/>March<text:s/></text:span><text:span text:style-name="T741_53">2026<text:s/></text:span><text:span text:style-name="T741_54">and</text:span><text:span text:style-name="T741_55"><text:s/>affected</text:span><text:span text:style-name="T741_56"><text:s/>dissemination<text:s/>and<text:s/></text:span><text:span text:style-name="T741_57">use</text:span><text:span text:style-name="T741_58">,<text:s/></text:span><text:span text:style-name="T741_59">with<text:s/>a<text:s/>few<text:s/>key<text:s/>ME</text:span><text:span text:style-name="T741_60">L<text:s/></text:span><text:span text:style-name="T741_61">products</text:span><text:span text:style-name="T741_62"><text:s/>only<text:s/></text:span><text:span text:style-name="T741_63">produced</text:span><text:span text:style-name="T741_64"><text:s/></text:span><text:span text:style-name="T741_65">at<text:s/>the<text:s/>end<text:s/>of<text:s/>the<text:s/>contract</text:span><text:span text:style-name="T741_66">.<text:s/></text:span><text:span text:style-name="T741_67">On<text:s/>this<text:s/>basis<text:s/>the<text:s/></text:span><text:span text:style-name="T741_68">Actionable<text:s/>Learning<text:s/>outcome<text:s/>scores<text:s/>a<text:s/>‘B’.</text:span></text:p>
        <text:p text:style-name="P742"><text:span text:style-name="T742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  <text:p text:style-name="P743"><text:span text:style-name="T743_1">T</text:span><text:span text:style-name="T743_2">he<text:s/>main<text:s/>change<text:s/>to<text:s/>this<text:s/>output<text:s/>was<text:s/></text:span><text:span text:style-name="T743_3">due<text:s/>to</text:span><text:span text:style-name="T743_4"><text:s/>the<text:s/>decision<text:s/>to<text:s/></text:span><text:span text:style-name="T743_5">terminate</text:span><text:span text:style-name="T743_6"><text:s/>the<text:s/>ARCAN<text:s/>MEL<text:s/>Unit<text:s/>contract<text:s/>early.<text:s/>This<text:s/>led<text:s/>to<text:s/>a<text:s/>concentrated<text:s/>focus<text:s/>on<text:s/>finalising<text:s/>key<text:s/></text:span><text:span text:style-name="T743_7">ongoing<text:s/></text:span><text:span text:style-name="T743_8">deliverables</text:span><text:span text:style-name="T743_9">,<text:s/></text:span><text:span text:style-name="T743_10">such<text:s/>as<text:s/>the<text:s/>Midline<text:s/>Evaluation,<text:s/></text:span><text:span text:style-name="T743_11">Transformational<text:s/>Change<text:s/></text:span><text:span text:style-name="T743_12">reporting,<text:s/>and<text:s/>Value<text:s/>for<text:s/>Money<text:s/>case<text:s/>studies</text:span><text:span text:style-name="T743_13">,<text:s/></text:span><text:span text:style-name="T743_14">while<text:s/></text:span><text:span text:style-name="T743_15">other</text:span><text:span text:style-name="T743_16"><text:s/>planned<text:s/>activities<text:s/>were<text:s/>scaled<text:s/>back<text:s/>to<text:s/>fit<text:s/>the<text:s/>reduced<text:s/>timeframe<text:s/>and<text:s/>available<text:s/>resources.<text:s/></text:span><text:span text:style-name="T743_17">Following<text:s/>the<text:s/>MEL<text:s/>Unit<text:s/>closure,<text:s/>the<text:s/>approach<text:s/>to<text:s/>Actionable<text:s/>Leaning<text:s/>in<text:s/>ARCAN<text:s/>will<text:s/></text:span><text:span text:style-name="T743_18">change</text:span><text:span text:style-name="T743_19"><text:s/>and<text:s/>d</text:span><text:span text:style-name="T743_20">elivery</text:span><text:span text:style-name="T743_21"><text:s/>will<text:s/>shift<text:s/>to<text:s/>the<text:s/>FCDO<text:s/>programme<text:s/>team</text:span><text:span text:style-name="T743_22">.<text:s/></text:span></text:p>
        <text:p text:style-name="P744"><text:span text:style-name="T744_1">Progress<text:s/>on<text:s/>recommendations<text:s/>from<text:s/>the<text:s/>previous<text:s/>AR</text:span><text:span text:style-name="T744_2">:</text:span></text:p>
        <text:p text:style-name="P745"/>
        <table:table table:style-name="Table31">
          <table:table-column table:style-name="Column106"/>
          <table:table-column table:style-name="Column107"/>
          <table:table-row table:style-name="Row138">
            <table:table-cell table:style-name="Cell386">
              <text:p text:style-name="P746"><text:span text:style-name="T746_1">Recommendations<text:s/>from<text:s/>202</text:span><text:span text:style-name="T746_2">5</text:span><text:span text:style-name="T746_3"><text:s/>Annual<text:s/>Review<text:s/> </text:span><text:span text:style-name="T746_4"> </text:span></text:p>
            </table:table-cell>
            <table:table-cell table:style-name="Cell387">
              <text:p text:style-name="P747"><text:span text:style-name="T747_1">Progress</text:span><text:span text:style-name="T747_2"> </text:span></text:p>
            </table:table-cell>
          </table:table-row>
          <table:table-row table:style-name="Row139">
            <table:table-cell table:style-name="Cell388">
              <text:p text:style-name="P748"><text:span text:style-name="T748_1">FCDO<text:s/>and<text:s/>the<text:s/>ARCAN<text:s/>MEL<text:s/>Unit<text:s/>should<text:s/>complete<text:s/>the<text:s/>shift<text:s/>to<text:s/>a<text:s/>mostly<text:s/>demand<text:s/>led<text:s/>workplan.<text:s/>The<text:s/>indicators<text:s/>and<text:s/>future<text:s/>milestones<text:s/>will<text:s/>need<text:s/>to<text:s/>be<text:s/>revised<text:s/>to<text:s/>reflect<text:s/>this<text:s/>revised<text:s/>workplan<text:s/>and<text:s/>approach.<text:s text:c="2"/></text:span></text:p>
            </table:table-cell>
            <table:table-cell table:style-name="Cell389">
              <text:p text:style-name="P749"><text:span text:style-name="T749_1">In<text:s/>FY25</text:span><text:span text:style-name="T749_2">‑</text:span><text:span text:style-name="T749_3">26,<text:s/>the<text:s/>MEL<text:s/>Unit<text:s/>shifted<text:s/>to<text:s/>a<text:s/>more<text:s/>demand</text:span><text:span text:style-name="T749_4">‑</text:span><text:span text:style-name="T749_5">led<text:s/></text:span><text:span text:style-name="T749_6">workplan</text:span><text:span text:style-name="T749_7">,<text:s/>prioritising<text:s/>partner</text:span><text:span text:style-name="T749_8"><text:s/></text:span><text:span text:style-name="T749_9">and<text:s/>FCDO</text:span><text:span text:style-name="T749_10">-</text:span><text:span text:style-name="T749_11">driven<text:s/>learning</text:span><text:span text:style-name="T749_12"><text:s/>questions</text:span><text:span text:style-name="T749_13">.<text:s/>The<text:s/>MEL<text:s/>Unit<text:s/>workplan</text:span><text:span text:style-name="T749_14">,<text:s/>payment<text:s/>milestones</text:span><text:span text:style-name="T749_15"><text:s/>and<text:s/>approach<text:s/>was<text:s/>revised<text:s/></text:span><text:span text:style-name="T749_16">in<text:s/>line<text:s/>with<text:s/>this.</text:span><text:span text:style-name="T749_17"><text:s/></text:span></text:p>
            </table:table-cell>
          </table:table-row>
          <table:table-row table:style-name="Row140">
            <table:table-cell table:style-name="Cell390">
              <text:p text:style-name="P750"><text:span text:style-name="T750_1">Resources<text:s/>and<text:s/>time<text:s/>should<text:s/>be<text:s/>factored<text:s/>into<text:s/>Terms<text:s/>of<text:s/>References<text:s/>and<text:s/>workplans/objectives<text:s/>to<text:s/>enable<text:s/>MEL<text:s/>Unit<text:s/>recommendations<text:s/>to<text:s/>be<text:s/>co-created<text:s/>with<text:s/>relevant<text:s/>FCDO<text:s/>leads<text:s/>and,<text:s/>when<text:s/>appropriate,<text:s/>ARCAN<text:s/>implementing<text:s/>partners,<text:s/>to<text:s/>maximise<text:s/>their<text:s/>value<text:s/>and<text:s/>use.</text:span></text:p>
            </table:table-cell>
            <table:table-cell table:style-name="Cell391">
              <text:p text:style-name="P751"><text:span text:style-name="T751_1">MEL<text:s/>ToRs<text:s/>and<text:s/>workplans<text:s/>were<text:s/>refocused<text:s/>and<text:s/>resourced<text:s/>to<text:s/>enable<text:s/>structured<text:s/>co</text:span><text:span text:style-name="T751_2">‑</text:span><text:span text:style-name="T751_3">creation<text:s/>with<text:s/>FCDO<text:s/>and<text:s/>partners,<text:s/></text:span><text:span text:style-name="T751_4">with<text:s/>the<text:s/>MEL<text:s/>Unit<text:s/>working<text:s/>more<text:s/>closely<text:s/>alongside<text:s/>partners<text:s/>when<text:s/>relevant</text:span><text:span text:style-name="T751_5">.</text:span></text:p>
            </table:table-cell>
          </table:table-row>
        </table:table>
        <text:p text:style-name="P752"><text:bookmark-start text:name="_Hlk198548792"/><text:span text:style-name="T752_1">Learning<text:s/>over<text:s/>the<text:s/>past<text:s/>year:</text:span><text:span text:style-name="T752_2"><text:s/></text:span></text:p>
        <text:p text:style-name="P753"><text:span text:style-name="T753_1">There<text:s/>were<text:s/>challenges<text:s/>with<text:s/>the<text:s/>MEL<text:s/>contract<text:s/>initially,<text:s/>with<text:s/>some<text:s/>useful<text:s/>learning<text:s/></text:span><text:span text:style-name="T753_2">for</text:span><text:span text:style-name="T753_3"><text:s/></text:span><text:span text:style-name="T753_4">portfolio<text:s/>wide<text:s/>MEL<text:s/>contracts:</text:span></text:p>
        <text:list text:style-name="LS2" xml:id="list66">
          <text:list-item>
            <text:p text:style-name="P754"><text:span text:style-name="T754_1">Be<text:s/>realistic<text:s/>about<text:s/>potential<text:s/>for<text:s/>meaningful<text:s/>portfolio-wide<text:s/>learning:</text:span><text:span text:style-name="T754_2"><text:s/></text:span><text:span text:style-name="T754_3">The<text:s/></text:span><text:span text:style-name="T754_4">original<text:s/>intention<text:s/>for<text:s/>the<text:s/>MEL<text:s/>unit<text:s/>was<text:s/>to<text:s/>focus<text:s/>on<text:s/>portfolio-wide<text:s/>learning.<text:s/></text:span><text:span text:style-name="T754_5">T</text:span><text:span text:style-name="T754_6">his<text:s/></text:span><text:span text:style-name="T754_7">proved<text:s/>difficult<text:s/>and<text:s/></text:span><text:span text:style-name="T754_8">of<text:s/>limited<text:s/>value<text:s/>with<text:s/>such<text:s/>a<text:s/>diverse<text:s/></text:span><text:span text:style-name="T754_9">portfolio<text:s/></text:span><text:span text:style-name="T754_10">of</text:span><text:span text:style-name="T754_11"><text:s/>partners</text:span><text:span text:style-name="T754_12"><text:s/>with<text:s/>limited<text:s/>natural<text:s/>synergies</text:span><text:span text:style-name="T754_13"><text:s/>and</text:span><text:span text:style-name="T754_14"><text:s/>incentives<text:s/>to<text:s/>coordinate<text:s/>and<text:s/>take<text:s/>joint<text:s/>action<text:s/>on<text:s/>MEL<text:s/>information</text:span><text:span text:style-name="T754_15">.<text:s/></text:span><text:span text:style-name="T754_16">In<text:s/>this<text:s/>context,<text:s/>t</text:span><text:span text:style-name="T754_17">he<text:s/>shift<text:s/>to<text:s/>programme<text:s/>focused<text:s/>learn</text:span><text:span text:style-name="T754_18">i</text:span><text:span text:style-name="T754_19">ng<text:s/></text:span><text:span text:style-name="T754_20">provided<text:s/>more<text:s/>actionable<text:s/>and<text:s/>meaningful<text:s/>learning.</text:span><text:span text:style-name="T754_21"><text:s/></text:span></text:p>
          </text:list-item>
          <text:list-item>
            <text:p text:style-name="P755"><text:span text:style-name="T755_1">Consider<text:s/>d</text:span><text:span text:style-name="T755_2">emand<text:s/>verses<text:s/>supply<text:s/>led<text:s/>MEL<text:s/>activities:</text:span><text:span text:style-name="T755_3"><text:s/></text:span><text:span text:style-name="T755_4">The<text:s/>shift<text:s/></text:span><text:span text:style-name="T755_5">to<text:s/>a<text:s/>demand<text:s/>driven<text:s/></text:span><text:span text:style-name="T755_6">work<text:s/>plan</text:span><text:span text:style-name="T755_7">,</text:span><text:span text:style-name="T755_8"><text:s/>focused<text:s/>on<text:s/>answering<text:s/>key<text:s/>learning<text:s/>questions</text:span><text:span text:style-name="T755_9"><text:s/>identified<text:s/>by<text:s/>Pillar<text:s/>Leads<text:s/>and<text:s/>Implementing<text:s/>Partners,<text:s/>as<text:s/></text:span><text:span text:style-name="T755_10">opposed<text:s/></text:span><text:span text:style-name="T755_11">to<text:s/></text:span><text:span text:style-name="T755_12">delivering<text:s/></text:span><text:span text:style-name="T755_13">a<text:s/></text:span><text:span text:style-name="T755_14">programme<text:s/>of<text:s/>MEL<text:s/>activities,<text:s/></text:span><text:span text:style-name="T755_15">increase</text:span><text:span text:style-name="T755_16">d</text:span><text:span text:style-name="T755_17"><text:s/>the<text:s/>value<text:s/>and<text:s/>use<text:s/>of<text:s/>MEL<text:s/>analysis.<text:s/></text:span></text:p>
          </text:list-item>
          <text:list-item>
            <text:p text:style-name="P756"><text:span text:style-name="T756_1">Use</text:span><text:span text:style-name="T756_2"><text:s/>of<text:s/>standardised<text:s/>quality<text:s/></text:span><text:span text:style-name="T756_3">rubric</text:span><text:span text:style-name="T756_4"><text:s/>covering<text:s/>timeliness,<text:s/>readability,<text:s/>quality<text:s/>and<text:s/>potential<text:s/>for<text:s/>use.<text:s/>This<text:s/>was<text:s/>established</text:span><text:span text:style-name="T756_5"><text:s/>in<text:s/>late<text:s/>2024</text:span><text:span text:style-name="T756_6"><text:s/>and<text:s/>helped<text:s/>clarify<text:s/>expectations<text:s/>and</text:span><text:span text:style-name="T756_7"><text:s/>improve<text:s/>quality.</text:span><text:span text:style-name="T756_8"><text:s/></text:span><text:span text:style-name="T756_9">More<text:s/>generally</text:span><text:span text:style-name="T756_10">,</text:span><text:span text:style-name="T756_11"><text:s/>earlier<text:s/>problems<text:s/>could<text:s/>have<text:s/>been<text:s/>addressed<text:s/>by</text:span><text:span text:style-name="T756_12"><text:s/>clearer<text:s/>agreements<text:s/>on<text:s/>deliverable<text:s/>specifications,<text:s/>approval<text:s/>processes,<text:s/>MEL<text:s/>system<text:s/>assessments<text:s/>and<text:s/>data<text:s/>sharing<text:s/>between<text:s/>the<text:s/>contractor,<text:s/>FCDO<text:s/>and<text:s/>Implementing<text:s/>Partners.</text:span><text:span text:style-name="T756_13"><text:s/></text:span></text:p>
          </text:list-item>
          <text:list-item>
            <text:p text:style-name="P757"><text:span text:style-name="T757_1">Level<text:s/>and<text:s/>use<text:s/>of<text:s/>expertise.<text:s/></text:span><text:span text:style-name="T757_2">T</text:span><text:span text:style-name="T757_3">he<text:s/>structure<text:s/>of<text:s/>the<text:s/>MEL<text:s/>unit<text:s/>wa</text:span><text:span text:style-name="T757_4">s</text:span><text:span text:style-name="T757_5"><text:s/>based<text:s/></text:span><text:span text:style-name="T757_6">around<text:s/></text:span><text:span text:style-name="T757_7">relatively<text:s/></text:span><text:span text:style-name="T757_8">junior<text:s/>staff<text:s/>with<text:s/>experienced<text:s/>team<text:s/>leaders</text:span><text:span text:style-name="T757_9"><text:s/>and</text:span><text:span text:style-name="T757_10"><text:s/></text:span><text:span text:style-name="T757_11">selected<text:s/>use<text:s/>of<text:s/></text:span><text:span text:style-name="T757_12">technical<text:s/></text:span><text:span text:style-name="T757_13">expe</text:span><text:span text:style-name="T757_14">rts</text:span><text:span text:style-name="T757_15">.<text:s/>Although<text:s/>this<text:s/>was<text:s/>cost<text:s/>efficient</text:span><text:span text:style-name="T757_16">,<text:s/>it<text:s/>was<text:s/></text:span><text:span text:style-name="T757_17">potentially<text:s/></text:span><text:span text:style-name="T757_18">more<text:s/>difficult<text:s/>to<text:s/>influence<text:s/>established<text:s/>partners<text:s/></text:span><text:span text:style-name="T757_19">compared<text:s/>with<text:s/>a<text:s/></text:span><text:span text:style-name="T757_20">structure</text:span><text:span text:style-name="T757_21"><text:s/>with<text:s/>more<text:s/>active<text:s/>leadership<text:s/>and<text:s/>involvement<text:s/>of<text:s/></text:span><text:span text:style-name="T757_22">technical<text:s/></text:span><text:span text:style-name="T757_23">experts.<text:s/></text:span></text:p>
          </text:list-item>
          <text:list-item>
            <text:p text:style-name="P758"><text:span text:style-name="T758_1">F</text:span><text:span text:style-name="T758_2">ocus<text:s/>on</text:span><text:span text:style-name="T758_3"><text:s/>dissemination<text:s/>and<text:s/>use<text:s/>activities</text:span><text:span text:style-name="T758_4">:<text:s/></text:span><text:span text:style-name="T758_5">Useful<text:s/>l</text:span><text:span text:style-name="T758_6">earning<text:s/>events<text:s/>and<text:s/></text:span><text:span text:style-name="T758_7">notes</text:span><text:span text:style-name="T758_8"><text:s/>were<text:s/>delivered<text:s/>but<text:s/></text:span><text:span text:style-name="T758_9">reach<text:s/></text:span><text:span text:style-name="T758_10">beyond<text:s/>the<text:s/>ARCAN<text:s/>team<text:s/></text:span><text:span text:style-name="T758_11">was<text:s/>limited</text:span><text:span text:style-name="T758_12">.<text:s/></text:span><text:span text:style-name="T758_13">The<text:s/></text:span><text:span text:style-name="T758_14">MEL<text:s/>Unit<text:s/></text:span><text:span text:style-name="T758_15">workplan<text:s/></text:span><text:span text:style-name="T758_16">had</text:span><text:span text:style-name="T758_17"><text:s/>the<text:s/>last<text:s/>t</text:span><text:span text:style-name="T758_18">wo</text:span><text:span text:style-name="T758_19"><text:s/>months</text:span><text:span text:style-name="T758_20"><text:s/>of<text:s/>the</text:span><text:span text:style-name="T758_21"><text:s/></text:span><text:span text:style-name="T758_22">Contract</text:span><text:span text:style-name="T758_23"><text:s/>focused<text:s/>on<text:s/>dissemination<text:s/>but<text:s/>delays<text:s/>in<text:s/>the<text:s/>analysis<text:s/></text:span><text:span text:style-name="T758_24">and<text:s/></text:span><text:span text:style-name="T758_25">the<text:s/></text:span><text:span text:style-name="T758_26">quality<text:s/>assurance</text:span><text:span text:style-name="T758_27"><text:s/></text:span><text:span text:style-name="T758_28">process</text:span><text:span text:style-name="T758_29"><text:s/></text:span><text:span text:style-name="T758_30">meant<text:s/></text:span><text:span text:style-name="T758_31">work<text:s/>to<text:s/>finalise<text:s/>reports</text:span><text:span text:style-name="T758_32"><text:s/></text:span><text:span text:style-name="T758_33">continued</text:span><text:span text:style-name="T758_34"><text:s/>up<text:s/>to<text:s/>the<text:s/>end<text:s/>of<text:s/>the<text:s/></text:span><text:span text:style-name="T758_35">c</text:span><text:span text:style-name="T758_36">ontract.<text:s/></text:span><text:span text:style-name="T758_37">Increasing</text:span><text:span text:style-name="T758_38"><text:s/>and</text:span><text:span text:style-name="T758_39"><text:s/>more</text:span><text:span text:style-name="T758_40"><text:s/></text:span><text:span text:style-name="T758_41">clearly<text:s/>earmarking</text:span><text:span text:style-name="T758_42"><text:s/>time<text:s/>dedicated<text:s/>to<text:s/>dissemination<text:s/>might<text:s/>have<text:s/>helped.</text:span></text:p>
          </text:list-item>
        </text:list>
        <text:p text:style-name="P759"><text:span text:style-name="T759_1">Recommendations<text:s/>for<text:s/>the<text:s/>year<text:s/>ahead:<text:s/></text:span></text:p>
        <text:list text:style-name="LS10" xml:id="list71">
          <text:list-item>
            <text:p text:style-name="P760"><text:bookmark-end text:name="_Hlk198548792"/><text:span text:style-name="T760_1">Publish</text:span><text:span text:style-name="T760_2"><text:s/></text:span><text:span text:style-name="T760_3">relevant<text:s/></text:span><text:span text:style-name="T760_4">MEL<text:s/>products<text:s/></text:span><text:span text:style-name="T760_5">and<text:s/>continue<text:s/>to<text:s/></text:span><text:span text:style-name="T760_6">disseminate</text:span><text:span text:style-name="T760_7"><text:s/></text:span><text:span text:style-name="T760_8">when</text:span><text:span text:style-name="T760_9"><text:s/>appropriate.</text:span></text:p>
          </text:list-item>
          <text:list-item>
            <text:p text:style-name="P761"><text:span text:style-name="T761_1">Focu</text:span><text:span text:style-name="T761_2">s</text:span><text:span text:style-name="T761_3"><text:s/>actionable<text:s/>learning<text:s/>in<text:s/>26/27<text:s/>on<text:s/>repositioning<text:s/>WISER<text:s/>Africa<text:s/>into<text:s/>the<text:s/>wider<text:s/>WISER<text:s/>Global<text:s/></text:span><text:span text:style-name="T761_4">programme</text:span><text:span text:style-name="T761_5"><text:s/>and<text:s/>into<text:s/>the<text:s/>Accelerating<text:s/>Climate<text:s/>Transitions<text:s/>Community<text:s/>of<text:s/>Practice</text:span><text:span text:style-name="T761_6"><text:s/>learning<text:s/>offer.</text:span><text:span text:style-name="T761_7"><text:s/></text:span><text:span text:style-name="T761_8">The<text:s/>FCDO<text:s/>ARCAN<text:s/>programme<text:s/>team<text:s/>should<text:s/>take<text:s/>forward<text:s/>actionable<text:s/>learning<text:s/>work,<text:s/>including:<text:s/></text:span><text:span text:style-name="T761_9">disseminati</text:span><text:span text:style-name="T761_10">ng</text:span><text:span text:style-name="T761_11"><text:s/>and<text:s/>us</text:span><text:span text:style-name="T761_12">ing</text:span><text:span text:style-name="T761_13"><text:s/>existing<text:s/>MEL<text:s/>Unit<text:s/>learning<text:s/>and<text:s/>analysis,<text:s/>updating<text:s/>the<text:s/>assessment<text:s/>of<text:s/>transformational<text:s/>change<text:s/>for<text:s/>WISER,<text:s/>and<text:s/>capturing<text:s/>and<text:s/>sharing<text:s/>additional<text:s/>learning.</text:span></text:p>
          </text:list-item>
        </text:list>
      </text:section>
      <text:section text:style-name="S2" text:name="S2">
        <text:p text:style-name="P762"><text:span text:style-name="T762_1">D:<text:s/>VALUE<text:s/>FOR<text:s/>MONEY<text:s/></text:span></text:p>
        <text:p text:style-name="P763"/>
        <text:p text:style-name="P764"><text:span text:style-name="T764_1">Given<text:s/>the<text:s/></text:span><text:span text:style-name="T764_2">improving<text:s/>but<text:s/>still<text:s/></text:span><text:span text:style-name="T764_3">limited</text:span><text:span text:style-name="T764_4"><text:s/></text:span><text:span text:style-name="T764_5">VFM<text:s/>reporting</text:span><text:span text:style-name="T764_6"><text:s/>of<text:s/></text:span><text:span text:style-name="T764_7">many</text:span><text:span text:style-name="T764_8"><text:s/></text:span><text:span text:style-name="T764_9">ARCAN<text:s/></text:span><text:span text:style-name="T764_10">programmes</text:span><text:span text:style-name="T764_11">,<text:s/></text:span><text:span text:style-name="T764_12">combined<text:s/>with<text:s/></text:span><text:span text:style-name="T764_13">the<text:s/></text:span><text:span text:style-name="T764_14">difficulties<text:s/>measuring<text:s/>VFM</text:span><text:span text:style-name="T764_15"><text:s/>for<text:s/></text:span><text:span text:style-name="T764_16">upstream/influencing<text:s/>activities,<text:s/></text:span><text:span text:style-name="T764_17">it<text:s/>is<text:s/>difficult<text:s/>to<text:s/>make<text:s/>a<text:s/>robust<text:s/>assessment<text:s/>of<text:s/>the<text:s/>ARCAN<text:s/>programme’s<text:s/>overall<text:s/>value<text:s/>for<text:s/>money.</text:span><text:span text:style-name="T764_18"><text:s/>This<text:s/>is<text:s/>underscored<text:s/>by<text:s/>tentative<text:s/>cost<text:s/>effectiveness,<text:s/>relevance<text:s/>and<text:s/>equity<text:s/>data.<text:s/>Several<text:s/>partners<text:s/>are<text:s/>now<text:s/>embedding<text:s/>VfM<text:s/>principles<text:s/>into<text:s/>programme<text:s/>design,<text:s/>but<text:s/>robust<text:s/>V</text:span><text:span text:style-name="T764_19">f</text:span><text:span text:style-name="T764_20">M<text:s/>data<text:s/>with<text:s/>benchmarks<text:s/>is<text:s/>still<text:s/>limited.<text:s/>Gaps<text:s/>remain<text:s/>in<text:s/>cost-effectiveness<text:s/>data<text:s/>and<text:s/>equity<text:s/>outcomes<text:s/>and<text:s/>detailed<text:s/>breakdowns<text:s/>of<text:s/>cost<text:s/>data.</text:span><text:span text:style-name="T764_21"><text:s/>Further<text:s/>analysis<text:s/>by<text:s/>the<text:s/>ARCAN<text:s/></text:span><text:span text:style-name="T764_22">MEL<text:s/>Unit<text:s/>found<text:s/>overall<text:s/>VfM<text:s/>to<text:s/>be<text:s/>reasonable,<text:s/>with<text:s/>generally<text:s/>sound<text:s/>efficiency<text:s/>in<text:s/>delivery,<text:s/>but<text:s/>confidence<text:s/>was<text:s/>constrained<text:s/>by<text:s/>weak,<text:s/>inconsistent<text:s/>cost<text:s/>and<text:s/>results<text:s/>data,<text:s/>particularly<text:s/>in<text:s/>large<text:s/>multilateral<text:s/>programmes.<text:s/>Cost</text:span><text:span text:style-name="T764_23"><text:s/></text:span><text:span text:style-name="T764_24">effectiveness<text:s/>and<text:s/>sustainability<text:s/>were<text:s/>highly<text:s/>context</text:span><text:span text:style-name="T764_25"><text:s/></text:span><text:span text:style-name="T764_26">dependent,<text:s/>with<text:s/>stronger<text:s/>evidence<text:s/>in<text:s/>discrete<text:s/>interventions<text:s/>(e.g.<text:s/>some<text:s/>CAFI<text:s/>and<text:s/>FFF<text:s/>activities)<text:s/>and<text:s/>weaker<text:s/>evidence<text:s/>for<text:s/>programmes<text:s/>focused<text:s/>on<text:s/>policy<text:s/>influence,<text:s/>systems<text:s/>strengthening<text:s/>or<text:s/>project<text:s/>preparation,<text:s/>where<text:s/>qualitative<text:s/>judgement<text:s/>was<text:s/>required.<text:s/>A<text:s/>consistent<text:s/>conclusion<text:s/>was<text:s/>that<text:s/>VfM<text:s/>assessment<text:s/>is<text:s/>most<text:s/>meaningful<text:s/>at<text:s/>a<text:s/>strategic<text:s/>and<text:s/>portfolio<text:s/>level,<text:s/>focusing<text:s/>on<text:s/>allocation<text:s/>to<text:s/>high</text:span><text:span text:style-name="T764_27"><text:s/></text:span><text:span text:style-name="T764_28">impact<text:s/>activities,<text:s/>supported<text:s/>by<text:s/>clearer<text:s/>cost<text:s/>transparency,<text:s/>stronger<text:s/>equity<text:s/>analysis<text:s/>and<text:s/>more<text:s/>targeted<text:s/>partner<text:s/>engagement.</text:span></text:p>
        <text:p text:style-name="P765"/>
        <text:p text:style-name="P766"><text:span text:style-name="T766_1">Key<text:s/>cost<text:s/>drivers</text:span><text:span text:style-name="T766_2"><text:s/></text:span></text:p>
        <text:p text:style-name="P767"><text:span text:style-name="T767_1">The<text:s/>biggest<text:s/>budget<text:s/>allocation<text:s/></text:span><text:span text:style-name="T767_2">in<text:s/>25/26</text:span><text:span text:style-name="T767_3"><text:s/>is<text:s/>for<text:s/>the<text:s/></text:span><text:span text:style-name="T767_4">CAFI</text:span><text:span text:style-name="T767_5"><text:s/></text:span><text:span text:style-name="T767_6">programme<text:s/></text:span><text:span text:style-name="T767_7">(</text:span><text:span text:style-name="T767_8">52</text:span><text:span text:style-name="T767_9">%)</text:span><text:span text:style-name="T767_10"><text:s/></text:span><text:span text:style-name="T767_11">a<text:s/></text:span><text:span text:style-name="T767_12">long-term<text:s/>investment<text:s/>focus<text:s/>on<text:s/>forest<text:s/>governance<text:s/>and<text:s/>land-use<text:s/>change.<text:s/>The<text:s/>bilateral<text:s/>WISER<text:s/>programme<text:s/>remains<text:s/>a<text:s/>significant<text:s/>cost<text:s/>driver<text:s/>at<text:s/>23%,<text:s/>supporting<text:s/>weather<text:s/>and<text:s/>climate<text:s/>information<text:s/>services.<text:s/>The<text:s/>remaining<text:s/>budget<text:s/>is<text:s/>split<text:s/>across<text:s/>AAAP<text:s/>(10%),<text:s/>CIWA<text:s/>(6%),<text:s/>FFF<text:s/>(5%)<text:s/>and<text:s/>SEFA<text:s/>(4%),<text:s/>with<text:s/>SRMI<text:s/>carrying<text:s/>no<text:s/>FY25/26<text:s/>budget<text:s/>allocation.<text:s/>Overall,<text:s/>nature<text:s/>and<text:s/>climate<text:s/>adaptation-focused<text:s/>programmes<text:s/>continue<text:s/>to<text:s/>dominate<text:s/>portfolio<text:s/>spend,<text:s/>broadly<text:s/>aligning<text:s/>with<text:s/>the<text:s/>business<text:s/>case<text:s/>emphasis<text:s/>on<text:s/>high-impact<text:s/>mitigation<text:s/>and<text:s/>adaptation<text:s/>outcomes.<text:s/>As<text:s/>in<text:s/>previous<text:s/>years,<text:s/>the<text:s/>main<text:s/>cost<text:s/>drivers<text:s/>across<text:s/>the<text:s/>portfolio<text:s/>are<text:s/>staff<text:s/>costs<text:s/>and<text:s/>programme<text:s/>investments/procurements,<text:s/>with<text:s/>further<text:s/>assessment<text:s/>of<text:s/>cost-effectiveness<text:s/>and<text:s/>value<text:s/>for<text:s/>money<text:s/>reflected<text:s/>through<text:s/>programme-level<text:s/>performance<text:s/>ratings<text:s/>and<text:s/>portfolio<text:s/>oversight.</text:span><text:span text:style-name="T767_13"><text:s/>The<text:s/>funding<text:s/>share<text:s/>is<text:s/></text:span><text:span text:style-name="T767_14">shown<text:s/>in<text:s/>the<text:s/>table<text:s/>on<text:s/>page<text:s/>3.</text:span></text:p>
        <text:p text:style-name="P768"/>
        <text:p text:style-name="P769"><text:span text:style-name="T769_1">VfM<text:s/>performance</text:span><text:span text:style-name="T769_2"><text:s/>compared<text:s/>to<text:s/>the<text:s/>original<text:s/>VfM<text:s/>proposition<text:s/>in<text:s/>the<text:s/>business<text:s/>case<text:s/></text:span></text:p>
        <text:p text:style-name="P770"><text:span text:style-name="T770_1">The<text:s/>original<text:s/>Business<text:s/>Case<text:s/>VfM<text:s/>proposition<text:s/>emphasised<text:s/>adaptive<text:s/>management,<text:s/>strategic<text:s/>allocation<text:s/>of<text:s/>resources,<text:s/>and<text:s/>maximising<text:s/>impact<text:s/>rather<text:s/>than<text:s/>reliance<text:s/>on<text:s/>narrow<text:s/>unit<text:s/>cost<text:s/>metrics.<text:s/>VfM<text:s/>performance<text:s/>in<text:s/>2025–26<text:s/>remains<text:s/>broadly<text:s/>consistent<text:s/>with<text:s/>this<text:s/>approach.<text:s/>Recent<text:s/>MEL<text:s/>VfM<text:s/>studies<text:s/>confirm<text:s/>generally<text:s/>sound<text:s/>efficiency<text:s/>and<text:s/>reasonable<text:s/>VfM<text:s/>across<text:s/>the<text:s/>portfolio,<text:s/>while<text:s/>highlighting<text:s/>that<text:s/>cost</text:span><text:span text:style-name="T770_2">-</text:span><text:span text:style-name="T770_3">effectiveness<text:s/>and<text:s/>sustainability<text:s/>are<text:s/>best<text:s/>assessed<text:s/>at<text:s/>a<text:s/>strategic<text:s/>and<text:s/>portfolio<text:s/>level,<text:s/>particularly<text:s/>for<text:s/>programmes<text:s/>focused<text:s/>on<text:s/>policy<text:s/>influence,<text:s/>systems<text:s/>strengthening<text:s/>and<text:s/>investment<text:s/>mobilisation.<text:s/>Evidence</text:span><text:span text:style-name="T770_4">-</text:span><text:span text:style-name="T770_5">based<text:s/>learning<text:s/>has<text:s/>increasingly<text:s/>informed<text:s/>programme<text:s/>oversight<text:s/>and<text:s/>allocation<text:s/>decisions,<text:s/>and<text:s/>targeted<text:s/>engagement<text:s/>has<text:s/>strengthened<text:s/>VfM<text:s/>approaches<text:s/>where<text:s/>partners<text:s/>were<text:s/>supported<text:s/>directly.</text:span><text:span text:style-name="T770_6"><text:s/></text:span><text:span text:style-name="T770_7">Most<text:s/>programmes<text:s/>demonstra</text:span><text:span text:style-name="T770_8">te</text:span><text:span text:style-name="T770_9"><text:s/>good<text:s/>budget<text:s/>execution<text:s/>and<text:s/></text:span><text:span text:style-name="T770_10">are<text:s/>continuing</text:span><text:span text:style-name="T770_11"><text:s/>to<text:s/>develop<text:s/>better<text:s/>measures<text:s/>of<text:s/>economy<text:s/>and<text:s/>efficiency</text:span></text:p>
        <text:p text:style-name="P771"><text:span text:style-name="T771_1"><text:s/></text:span></text:p>
        <text:p text:style-name="P772"><text:span text:style-name="T772_1">D.2.1<text:s/>Economy:<text:s/></text:span></text:p>
        <text:p text:style-name="P773"/>
        <text:p text:style-name="P774"><text:span text:style-name="T774_1">The<text:s/>ARCAN<text:s/>programme<text:s/>demonstrates<text:s/>sound<text:s/>economic<text:s/>management,<text:s/>with<text:s/>administrative<text:s/>and<text:s/>management<text:s/>costs<text:s/>generally<text:s/>within<text:s/>global<text:s/>benchmarks.<text:s/></text:span><text:span text:style-name="T774_2">For<text:s/>example,<text:s/>SEFA’s<text:s/>administration<text:s/>costs<text:s/>were<text:s/>3.3%<text:s/>and<text:s/>CIWA’s<text:s/>were<text:s/>6%,<text:s/>both<text:s/>aligning<text:s/>with<text:s/>international<text:s/>standards.</text:span><text:span text:style-name="T774_3"><text:s/></text:span><text:span text:style-name="T774_4">The<text:s/>MEL</text:span><text:span text:style-name="T774_5"><text:s/>Unit’s</text:span><text:span text:style-name="T774_6"><text:s/>deep<text:s/>dive<text:s/>found<text:s/></text:span><text:span text:style-name="T774_7">that<text:s/></text:span><text:span text:style-name="T774_8">overall<text:s/></text:span><text:span text:style-name="T774_9">ARCAN<text:s/>generally<text:s/>uses<text:s/>resources<text:s/></text:span><text:span text:style-name="T774_10">cost<text:s/>consciously</text:span><text:span text:style-name="T774_11"><text:s/>by<text:s/>relying<text:s/>on<text:s/>existing<text:s/>multilateral<text:s/>delivery<text:s/>platforms,<text:s/>with<text:s/>administration<text:s/>and<text:s/>management<text:s/>costs<text:s/>broadly<text:s/>reasonable<text:s/>across<text:s/>the<text:s/>portfolio,<text:s/>though<text:s/>unevenly<text:s/>reported,<text:s/>and<text:s/>with<text:s/>AAAP<text:s/>standing<text:s/>out<text:s/>as<text:s/>an<text:s/>outlier<text:s/>where<text:s/>staff<text:s/>costs<text:s/>account<text:s/>for<text:s/>around<text:s/>26%<text:s/>of<text:s/>total<text:s/>expenditure</text:span><text:span text:style-name="T774_12">.</text:span><text:span text:style-name="T774_13"><text:s/></text:span><text:span text:style-name="T774_14">However,<text:s/>GCA’s<text:s/>economy<text:s/>is<text:s/>measured<text:s/>through<text:s/>cost<text:s/>variance<text:s/>against<text:s/>budget<text:s/>and<text:s/>a<text:s/>staff</text:span><text:span text:style-name="T774_15">-</text:span><text:span text:style-name="T774_16">to</text:span><text:span text:style-name="T774_17">-</text:span><text:span text:style-name="T774_18">budget<text:s/>ratio,<text:s/></text:span><text:span text:style-name="T774_19">which<text:s/>assesses<text:s/>how<text:s/>much<text:s/>programme<text:s/>funding<text:s/>is<text:s/>managed<text:s/>per<text:s/>staff<text:s/>member;<text:s/></text:span><text:span text:style-name="T774_20">with<text:s/>GCA<text:s/>achieving<text:s/>1:354,000<text:s/>in<text:s/>2025,<text:s/>exceeding<text:s/>the<text:s/>1:300,000<text:s/>target<text:s/>and<text:s/>demonstrating<text:s/>efficient,<text:s/>sustained<text:s/>operational<text:s/>delivery.<text:s/></text:span><text:span text:style-name="T774_21">The<text:s/>CAFI<text:s/>Executive<text:s/>Board<text:s/>successfully<text:s/>negotiated<text:s/>a<text:s/>change<text:s/>to<text:s/>the<text:s/>fund</text:span><text:span text:style-name="T774_22">’</text:span><text:span text:style-name="T774_23">s<text:s/>operations<text:s/>manual<text:s/>allowing<text:s/>non-UN<text:s/>partners<text:s/>to<text:s/>charge<text:s/>below<text:s/>the<text:s/></text:span><text:span text:style-name="T774_24">mandate</text:span><text:span text:style-name="T774_25">d</text:span><text:span text:style-name="T774_26"><text:s/>7%<text:s/>indirect<text:s/>fees.</text:span><text:span text:style-name="T774_27"><text:s/></text:span><text:span text:style-name="T774_28">WISER<text:s/>similarly<text:s/>demonstrates<text:s/>sound<text:s/>economic<text:s/>management<text:s/>across<text:s/>its<text:s/>core<text:s/>grants<text:s/>portfolio,<text:s/>with<text:s/>most<text:s/>projects<text:s/>procuring<text:s/>inputs<text:s/>at<text:s/>appropriate<text:s/>quality<text:s/>and<text:s/>cost<text:s/>through<text:s/>competitive<text:s/>or<text:s/>rules-based<text:s/>processes,<text:s/>alongside<text:s/>active<text:s/>budget<text:s/>monitoring,<text:s/>local<text:s/>delivery<text:s/>and<text:s/>leveraging<text:s/>of<text:s/>existing<text:s/>institutional<text:s/>platforms<text:s/>and<text:s/>co-financing<text:s/>arrangements</text:span><text:span text:style-name="T774_29">.</text:span></text:p>
        <text:p text:style-name="P775"><text:span text:style-name="T775_1"><text:s/></text:span></text:p>
        <text:p text:style-name="P776"><text:span text:style-name="T776_1">D.2.2<text:s/>Efficiency:<text:s/></text:span></text:p>
        <text:p text:style-name="P777"><text:span text:style-name="T777_1">Efficiency<text:s/>across<text:s/>the<text:s/>portfolio<text:s/>is<text:s/>mixed.<text:s/>CIWA<text:s/></text:span><text:span text:style-name="T777_2">reported</text:span><text:span text:style-name="T777_3"><text:s/></text:span><text:span text:style-name="T777_4">a<text:s/></text:span><text:span text:style-name="T777_5">strong<text:s/>budget<text:s/>execution<text:s/>rat</text:span><text:span text:style-name="T777_6">e</text:span><text:span text:style-name="T777_7"><text:s/>(90%)</text:span><text:span text:style-name="T777_8">,<text:s/>while<text:s/>FFF<text:s/></text:span><text:span text:style-name="T777_9">dipped<text:s/>slightly<text:s/>to<text:s/>(72%).</text:span><text:span text:style-name="T777_10"><text:s/></text:span><text:span text:style-name="T777_11">GCA’s<text:s/>efficiency<text:s/>is<text:s/>assessed<text:s/>through<text:s/>delivery</text:span><text:span text:style-name="T777_12"><text:s/>of<text:s/></text:span><text:span text:style-name="T777_13">planned<text:s/>activities<text:s/>against<text:s/>budget<text:s/>and<text:s/>the<text:s/>share<text:s/>of<text:s/>IFI‑supported</text:span><text:span text:style-name="T777_14"><text:s/>projects</text:span><text:span text:style-name="T777_15"><text:s/>approved<text:s/>by<text:s/>IFI<text:s/>Boards,<text:s/>with<text:s/>GCA<text:s/>achieving<text:s/>a<text:s/>spend<text:s/>rate<text:s/>above<text:s/>98%<text:s/>in<text:s/>2025<text:s/>against<text:s/>the<text:s/>revised<text:s/>budget,<text:s/>reflecting<text:s/>strong<text:s/>financial<text:s/>planning<text:s/>and<text:s/>delivery.</text:span><text:span text:style-name="T777_16"><text:s/></text:span><text:span text:style-name="T777_17">For<text:s/>FFF</text:span><text:span text:style-name="T777_18">,</text:span><text:span text:style-name="T777_19"><text:s/>the<text:s/>%<text:s/>of<text:s/>budget<text:s/>going<text:s/>directly<text:s/>to<text:s/>FFPO<text:s/>has<text:s/></text:span><text:span text:style-name="T777_20">increased<text:s/>to<text:s/>74%,<text:s/>up<text:s/>from<text:s/>63%<text:s/>in<text:s/>2024<text:s/>but<text:s/>below<text:s/></text:span><text:span text:style-name="T777_21">th</text:span><text:span text:style-name="T777_22">at<text:s/>of</text:span><text:span text:style-name="T777_23"><text:s/>2023</text:span><text:span text:style-name="T777_24">.</text:span><text:span text:style-name="T777_25"><text:s/></text:span><text:span text:style-name="T777_26">There<text:s/>are<text:s/>some<text:s/>examples<text:s/>of<text:s/>partners<text:s/>maximising<text:s/>efficiency,<text:s/></text:span><text:span text:style-name="T777_27">such<text:s/>as<text:s/>the<text:s/>rollout<text:s/>of<text:s/>the<text:s/>FFF<text:s/>App<text:s/>which<text:s/>strengthens<text:s/>end</text:span><text:span text:style-name="T777_28"><text:s/></text:span><text:span text:style-name="T777_29">to</text:span><text:span text:style-name="T777_30"><text:s/></text:span><text:span text:style-name="T777_31">end<text:s/>grant<text:s/>management,<text:s/>real</text:span><text:span text:style-name="T777_32"><text:s/></text:span><text:span text:style-name="T777_33">time<text:s/>monitoring,<text:s/>and<text:s/>risk<text:s/>management,<text:s/>reducing<text:s/>administrative<text:s/>burden<text:s/>on<text:s/>both<text:s/>FAO<text:s/>and<text:s/>partners.</text:span><text:span text:style-name="T777_34"><text:s/>While<text:s/>WISER<text:s/>had<text:s/>strong<text:s/>portfolio<text:s/>efficiency<text:s/>overall,<text:s/>this<text:s/>was<text:s/>weakened<text:s/>in<text:s/>instances<text:s/>where<text:s/>timelines,<text:s/>particularly<text:s/>for<text:s/>co-production,<text:s/>were<text:s/>initially<text:s/></text:span><text:span text:style-name="T777_35">underestimated,<text:s/>requiring<text:s/>either<text:s/>compressed<text:s/>delivery<text:s/></text:span><text:span text:style-name="T777_36">models<text:s/></text:span><text:span text:style-name="T777_37">or<text:s/>low-cost<text:s/>extensions<text:s/>with<text:s/>additional<text:s/>management<text:s/>oversi</text:span><text:span text:style-name="T777_38">ght.<text:s/></text:span></text:p>
        <text:p text:style-name="P778"/>
        <text:p text:style-name="P779"><text:span text:style-name="T779_1">D.2.3<text:s/>Effectiveness:<text:s/></text:span></text:p>
        <text:p text:style-name="P780"><text:span text:style-name="T780_1">Effectiveness<text:s/>is<text:s/>evident<text:s/>in<text:s/>several<text:s/>areas<text:s/>as<text:s/>seen<text:s/>in<text:s/>the<text:s/>Delivery<text:s/>assessment<text:s/>above.<text:s/></text:span><text:span text:style-name="T780_2"><text:s/></text:span><text:span text:style-name="T780_3">FFF<text:s/>has<text:s/>now<text:s/>exceeded<text:s/>Phase<text:s/>II<text:s/>targets,<text:s/>delivering<text:s/>policy<text:s/>influence<text:s/>favourable<text:s/>to<text:s/>FFPOs,<text:s/>business<text:s/>growth,<text:s/>and<text:s/>climate</text:span><text:span text:style-name="T780_4"><text:s/></text:span><text:span text:style-name="T780_5">resilient<text:s/>landscapes<text:s/>for<text:s/>producers</text:span><text:span text:style-name="T780_6">,<text:s/>while<text:s/></text:span><text:span text:style-name="T780_7">SEFA<text:s/>exceeded<text:s/>delivery<text:s/>targets,<text:s/>approving<text:s/>US$97m<text:s/>across<text:s/>13<text:s/>projects,<text:s/>disbursing<text:s/>US$69m,<text:s/>and<text:s/>managing<text:s/>a<text:s/>US$405m<text:s/>portfolio<text:s/>in<text:s/>46<text:s/>countries.</text:span><text:span text:style-name="T780_8"><text:s/></text:span><text:span text:style-name="T780_9">Measuring<text:s/>cost‑effectiveness<text:s/>across<text:s/>ARCAN<text:s/>remains<text:s/>difficult,<text:s/>particularly<text:s/>when<text:s/>trying<text:s/>to<text:s/>benchmark<text:s/>performance<text:s/>in<text:s/>a<text:s/>consistent<text:s/>way.<text:s/>Many<text:s/>partners<text:s/>operate<text:s/>in<text:s/>contexts<text:s/>where<text:s/>their<text:s/>primary<text:s/>value<text:s/>lies<text:s/>in<text:s/>building<text:s/>institutional</text:span><text:span text:style-name="T780_10"><text:s/>capacity<text:s/>and<text:s/></text:span><text:span text:style-name="T780_11">shaping<text:s/>government<text:s/></text:span><text:span text:style-name="T780_12">policies<text:s/>and<text:s/>practices<text:s/></text:span><text:span text:style-name="T780_13">(including<text:s/></text:span><text:span text:style-name="T780_14">SRMI,<text:s/>CIWA,<text:s/>FFF,<text:s/>CAFI,<text:s/>AAAP</text:span><text:span text:style-name="T780_15"><text:s/>and<text:s/></text:span><text:span text:style-name="T780_16">WISER</text:span><text:span text:style-name="T780_17">).<text:s/></text:span><text:span text:style-name="T780_18">Even<text:s/>within<text:s/>some<text:s/></text:span><text:span text:style-name="T780_19">projects<text:s/>the<text:s/>evidence<text:s/>base<text:s/>for<text:s/>‘effectiveness’<text:s/>is<text:s/>inconsistent;<text:s/></text:span><text:span text:style-name="T780_20">for<text:s/>example</text:span><text:span text:style-name="T780_21">,</text:span><text:span text:style-name="T780_22"><text:s/></text:span><text:span text:style-name="T780_23">within<text:s/>WISER,<text:s/></text:span><text:span text:style-name="T780_24">despite<text:s/>evidence<text:s/>of<text:s/>effectiveness<text:s/>overall,<text:s/></text:span><text:span text:style-name="T780_25">projects<text:s/>do<text:s/>not</text:span><text:span text:style-name="T780_26"><text:s/></text:span><text:span text:style-name="T780_27">yet<text:s/></text:span><text:span text:style-name="T780_28">consistently<text:s/></text:span><text:span text:style-name="T780_29">apply</text:span><text:span text:style-name="T780_30"><text:s/></text:span><text:span text:style-name="T780_31">cost-per-outcome</text:span><text:span text:style-name="T780_32"><text:s/>and</text:span><text:span text:style-name="T780_33"><text:s/></text:span><text:span text:style-name="T780_34">comparative<text:s/>benchmarkin</text:span><text:span text:style-name="T780_35">g<text:s/>methodologies.<text:s/></text:span><text:span text:style-name="T780_36">There<text:s/>is<text:s/>evidence<text:s/>that</text:span><text:span text:style-name="T780_37"><text:s/>this<text:s/></text:span><text:span text:style-name="T780_38">upstream<text:s/>influence<text:s/>is<text:s/>contributing<text:s/>to<text:s/>more<text:s/>durable</text:span><text:span text:style-name="T780_39"><text:s/>and</text:span><text:span text:style-name="T780_40">,<text:s/>in<text:s/>some<text:s/>cases,<text:s/>transformational</text:span><text:span text:style-name="T780_41"><text:s/>change</text:span><text:span text:style-name="T780_42">,<text:s/>even<text:s/>where<text:s/>direct<text:s/>cost‑effectiveness<text:s/>metrics<text:s/>are<text:s/>hard<text:s/>to<text:s/>apply</text:span><text:span text:style-name="T780_43">.<text:s/>This<text:s/>can<text:s/>be<text:s/>more<text:s/>expensive<text:s/>than<text:s/>focused<text:s/>deliver<text:s/>and<text:s/>difficult<text:s/>to<text:s/>quantify<text:s/>costs<text:s/>and<text:s/>benefits.<text:s/>This<text:s/>includes<text:s/>difficulties<text:s/>with<text:s/>attributing<text:s/>and<text:s/>linking<text:s/>upstream<text:s/>influencing<text:s/>activities<text:s/>to<text:s/>downstream<text:s/>resilience<text:s/>outcomes.<text:s/></text:span><text:span text:style-name="T780_44">The<text:s/>ARCAN<text:s/>Midline<text:s/>Evaluation<text:s/>found<text:s/></text:span><text:span text:style-name="T780_45">clear</text:span><text:span text:style-name="T780_46"><text:s/>evidence<text:s/>of<text:s/>effectiveness<text:s/>in<text:s/>programmes<text:s/>focused<text:s/>on<text:s/>institutional<text:s/>and<text:s/>policy<text:s/>change,<text:s/>notably<text:s/>CIWA,<text:s/>where<text:s/>transboundary<text:s/>water<text:s/>support<text:s/>influenced<text:s/>government<text:s/>decision‑making<text:s/>processes,<text:s/>and<text:s/>FFF,<text:s/>which<text:s/>exceeded<text:s/>targets<text:s/>on<text:s/>policy<text:s/>reforms<text:s/>benefiting<text:s/>forest<text:s/>and<text:s/>farm<text:s/>producer<text:s/>organisations.<text:s/>By<text:s/>contrast,<text:s/>effectiveness<text:s/>remained<text:s/>harder<text:s/>to<text:s/>evidence<text:s/>consistently<text:s/>in<text:s/>larger<text:s/>multilateral<text:s/>programmes<text:s/>(for<text:s/>example<text:s/>CAFI<text:s/>and<text:s/>parts<text:s/>of<text:s/>AAAP),<text:s/>where<text:s/>outcome<text:s/>attribution<text:s/>and<text:s/>comparable<text:s/>results<text:s/>data<text:s/>remained<text:s/>uneven<text:s/>despite<text:s/>progress<text:s/>on<text:s/>delivery.</text:span></text:p>
        <text:p text:style-name="P781"/>
        <text:p text:style-name="P782"><text:span text:style-name="T782_1">D.2.4<text:s/>Equity:<text:s/></text:span></text:p>
        <text:p text:style-name="P783"><text:span text:style-name="T783_1">ARCAN<text:s/>advanced<text:s/>equity<text:s/>primarily<text:s/>through<text:s/>a<text:s/>gender<text:s/>equality,<text:s/>social<text:s/>inclusion<text:s/>and<text:s/>disability<text:s/>(GESI)<text:s/>lens,<text:s/>supported<text:s/>by<text:s/>MEL<text:s/>analysis<text:s/>and<text:s/>targeted<text:s/>case<text:s/>studies.<text:s/></text:span><text:span text:style-name="T783_2">WISER<text:s/>demonstrate</text:span><text:span text:style-name="T783_3">d</text:span><text:span text:style-name="T783_4"><text:s/>strong<text:s/>equity<text:s/>performance<text:s/>across<text:s/>its<text:s/>portfolio,<text:s/>with<text:s/>many<text:s/>projects<text:s/>embedding<text:s/>GEDSI<text:s/>considerations<text:s/>into<text:s/>design<text:s/>and<text:s/>delivery<text:s/>through<text:s/>participatory<text:s/>approaches,<text:s/>local-language<text:s/>and<text:s/>accessible<text:s/>communication,<text:s/>and<text:s/>engagement<text:s/>with<text:s/>women,<text:s/>people<text:s/>with<text:s/>disabilities<text:s/>and<text:s/>other<text:s/>marginalised<text:s/>groups</text:span><text:span text:style-name="T783_5">.<text:s/>There<text:s/>is</text:span><text:span text:style-name="T783_6"><text:s/>evidence<text:s/></text:span><text:span text:style-name="T783_7">that<text:s/>this<text:s/>contributed<text:s/>to<text:s/></text:span><text:span text:style-name="T783_8">more<text:s/>inclusive<text:s/>decision-making<text:s/>processes<text:s/>and<text:s/>service<text:s/>uptake<text:s/>at<text:s/>community<text:s/>and<text:s/>institutional<text:s/>levels.</text:span><text:span text:style-name="T783_9"><text:s/></text:span><text:span text:style-name="T783_10">In<text:s/>addition</text:span><text:span text:style-name="T783_11">,<text:s/>t</text:span><text:span text:style-name="T783_12">he<text:s/>CIWA<text:s/>GESI<text:s/>case<text:s/>study<text:s/>showed<text:s/>substantive<text:s/>progress,<text:s/>highlighting<text:s/>how<text:s/>transboundary<text:s/>water<text:s/>programmes<text:s/>increasingly<text:s/>embedded<text:s/>gender<text:s/>considerations<text:s/>into<text:s/>institutional<text:s/>processes,<text:s/>stakeholder<text:s/>engagement<text:s/>and<text:s/>policy<text:s/>dialogue,<text:s/>with<text:s/>clearer<text:s/>links<text:s/>to<text:s/>decision‑making<text:s/>and<text:s/>resilience<text:s/>outcomes.<text:s/>In<text:s/>contrast,<text:s/>CAFI’s<text:s/>GEDSI<text:s/>outcomes<text:s/>remained<text:s/>largely<text:s/>limited<text:s/>to<text:s/>meeting<text:s/>minimum<text:s/>participation<text:s/>targets<text:s/>for<text:s/>women<text:s/>(and<text:s/>sometimes<text:s/>youth).<text:s/>The<text:s/>portfolio<text:s/>relied<text:s/>heavily<text:s/>on<text:s/>top‑down<text:s/>requirements<text:s/>and<text:s/>the<text:s/>UN‑REDD<text:s/>Gender<text:s/>Marker,<text:s/>but<text:s/>weak<text:s/>incentives,<text:s/>limited<text:s/>capacity<text:s/>and<text:s/>compliance‑focused<text:s/>reporting<text:s/>meant<text:s/>GEDSI<text:s/>integration<text:s/>was<text:s/>uneven<text:s/>and<text:s/>rarely<text:s/>translated<text:s/>into<text:s/>sustained<text:s/>outcome‑level<text:s/>benefits<text:s/>for<text:s/>other<text:s/>marginalised<text:s/>groups.<text:s/></text:span><text:span text:style-name="T783_13">AAAP<text:s/>delivered<text:s/>through<text:s/>local<text:s/>partners</text:span><text:span text:style-name="T783_14">,<text:s/></text:span><text:span text:style-name="T783_15">with<text:s/>inclusion<text:s/>targets<text:s/>including:</text:span><text:span text:style-name="T783_16"><text:s/>48%<text:s/>women<text:s/>beneficiaries<text:s/>and<text:s/>achieving<text:s/>71%<text:s/>GESI<text:s/>responsive<text:s/>projects<text:s/>portfolio.<text:s/></text:span><text:span text:style-name="T783_17">The<text:s/>ARCAN<text:s/>MEL<text:s/>Unit’s<text:s/>Midline<text:s/>Evaluation<text:s/>identified<text:s/>equity<text:s/>as<text:s/>a<text:s/>core<text:s/>learning<text:s/>theme,<text:s/>while<text:s/>noting<text:s/>persistent<text:s/>data<text:s/>and<text:s/>measurement<text:s/>gaps,<text:s/>particularly<text:s/>in<text:s/>large<text:s/>multilateral<text:s/>programmes</text:span><text:span text:style-name="T783_18">.<text:s/>Gender<text:s/>disaggregated<text:s/>results<text:s/>are<text:s/>available<text:s/>for<text:s/>WISER.<text:s/></text:span></text:p>
        <text:p text:style-name="P784"/>
        <text:p text:style-name="P785"><text:span text:style-name="T785_1">Assessment<text:s/>of<text:s/>whether<text:s/>the<text:s/>programme<text:s/>continues<text:s/>to<text:s/>represent<text:s/>value<text:s/>for<text:s/>money<text:s/></text:span></text:p>
        <text:p text:style-name="P786"><text:span text:style-name="T786_1">The<text:s/>ARCAN<text:s/>programme’s<text:s/>value<text:s/>for<text:s/>money<text:s/>remains<text:s/>in<text:s/>line<text:s/>with<text:s/>Business<text:s/>Case<text:s/>expectations,<text:s/>through<text:s/>delivering<text:s/>strategic<text:s/>investments<text:s/>in<text:s/>high-impact<text:s/>sectors<text:s/>like<text:s/>energy,<text:s/>climate<text:s/>finance,<text:s/>and<text:s/>weather<text:s/>services.<text:s/></text:span><text:span text:style-name="T786_2">ARCAN<text:s/>demonstrates<text:s/>good<text:s/>overall<text:s/>Value<text:s/>for<text:s/>Money,<text:s/>with<text:s/>evidence<text:s/>that<text:s/>its<text:s/>regional<text:s/>programme<text:s/>model,<text:s/>pooled<text:s/>procurement,<text:s/>and<text:s/>adaptive<text:s/>management<text:s/>arrangements<text:s/>reduce<text:s/>duplication<text:s/>and<text:s/>transaction<text:s/>costs,<text:s/>including<text:s/>through<text:s/>WISER,<text:s/>which<text:s/>pools<text:s/>specialist<text:s/>regional<text:s/>climate<text:s/>expertise<text:s/>to<text:s/>strengthen<text:s/>national<text:s/>meteorological<text:s/>services,<text:s/>and<text:s/>CIWA,<text:s/>which<text:s/>uses<text:s/>relatively<text:s/>small,<text:s/>upstream<text:s/>technical<text:s/>assistance<text:s/>inputs<text:s/>to<text:s/>influence<text:s/>large‑scale<text:s/>water<text:s/>investments<text:s/>and<text:s/>basin‑level<text:s/>reforms.<text:s/>The<text:s/>programme<text:s/>shows<text:s/>strong<text:s/>effectiveness,<text:s/>delivering<text:s/>policy<text:s/>influence,<text:s/>institutional<text:s/>strengthening,<text:s/>and<text:s/>catalytic<text:s/>outcomes<text:s/>that<text:s/></text:span><text:span text:style-name="T786_3">would<text:s/>have<text:s/>been<text:s/>difficult<text:s/>to<text:s/>achieve<text:s/>through<text:s/>stand‑alone<text:s/>interventions,<text:s/>for<text:s/>example<text:s/>through<text:s/>CIWA’s<text:s/>support<text:s/>to<text:s/>regional<text:s/>and<text:s/>national<text:s/>policy<text:s/>processes<text:s/>and<text:s/>SEFA‑linked<text:s/>catalytic<text:s/>activities<text:s/>that<text:s/>use<text:s/>limited<text:s/>grant<text:s/>funding<text:s/>to<text:s/>unlock<text:s/>significantly<text:s/>larger<text:s/>volumes<text:s/>of<text:s/>development<text:s/>and<text:s/>private<text:s/>finance.<text:s/>ARCAN<text:s/>performs<text:s/>well<text:s/>on<text:s/>equity<text:s/>and<text:s/>sustainability,<text:s/>prioritising<text:s/>fragile<text:s/>and<text:s/>least<text:s/>developed<text:s/>contexts<text:s/>and<text:s/>long‑term<text:s/>capacity<text:s/>building,<text:s/>with<text:s/>the<text:s/>Forest<text:s/>and<text:s/>Farm<text:s/>Facility<text:s/>delivering<text:s/>sustained<text:s/>livelihood,<text:s/>producer<text:s/>organisation,<text:s/>and<text:s/>governance<text:s/>benefits<text:s/>beyond<text:s/>the<text:s/>life<text:s/>of<text:s/>individual<text:s/>grants.<text:s/>The<text:s/>VfM<text:s/>assessment<text:s/>identifies<text:s/>constraints<text:s/>in<text:s/>quantification,<text:s/>including<text:s/>challenges<text:s/>in<text:s/>attributing<text:s/>system‑level<text:s/>outcomes,<text:s/>uneven<text:s/>cost<text:s/>and<text:s/>benefit<text:s/>data<text:s/>across<text:s/>components,<text:s/>and<text:s/>reliance<text:s/>on<text:s/>qualitative<text:s/>evidence<text:s/>for<text:s/>some<text:s/>results.<text:s/>Overall,<text:s/>ARCAN<text:s/>is<text:s/>assessed<text:s/>as<text:s/>delivering<text:s/>good<text:s/>VfM<text:s/>at<text:s/>portfolio<text:s/>level,<text:s/>combining<text:s/>a<text:s/>strong<text:s/>strategic<text:s/>rationale<text:s/>with<text:s/>efficiency<text:s/>and<text:s/>effectiveness<text:s/>gains<text:s/>across<text:s/>components,<text:s/>while<text:s/>recognising<text:s/>that<text:s/>further<text:s/>strengthening<text:s/>of<text:s/>cost<text:s/>and<text:s/>results<text:s/>data<text:s/>would<text:s/>enhance<text:s/>future<text:s/>VfM<text:s/>assessments</text:span><text:span text:style-name="T786_4">.</text:span></text:p>
        <text:p text:style-name="P787"/>
        <text:p text:style-name="P788"><text:span text:style-name="T788_1">E</text:span><text:span text:style-name="T788_2">:<text:s/>RISK</text:span><text:span text:style-name="T788_3"><text:s/></text:span></text:p>
        <text:p text:style-name="P789"/>
        <text:p text:style-name="P790"><text:span text:style-name="T790_1">Overview<text:s/>of<text:s/>risk<text:s/>management<text:s/></text:span><text:span text:style-name="T790_2">(including<text:s/>safeguarding)</text:span><text:span text:style-name="T790_3"><text:s/></text:span></text:p>
        <text:p text:style-name="P791"/>
        <text:p text:style-name="P792"><text:span text:style-name="T792_1">The<text:s/>overall<text:s/>risk<text:s/>rating<text:s/>of<text:s/>the<text:s/>ARCAN<text:s/>programme<text:s/>is<text:s/></text:span><text:span text:style-name="T792_2">major</text:span><text:span text:style-name="T792_3">.<text:s/>The<text:s/></text:span><text:span text:style-name="T792_4">risk<text:s/>appetite</text:span><text:span text:style-name="T792_5"><text:s/>for<text:s/>the<text:s/>programme<text:s/>was<text:s/>last<text:s/>reviewed<text:s/>in<text:s/></text:span><text:span text:style-name="T792_6">March</text:span><text:span text:style-name="T792_7"><text:s/>202</text:span><text:span text:style-name="T792_8">6</text:span><text:span text:style-name="T792_9">.<text:s/>Over<text:s/>the<text:s/>last<text:s/>year,<text:s/>t</text:span><text:span text:style-name="T792_10">hree<text:s/></text:span><text:span text:style-name="T792_11">risks<text:s/>(one<text:s/></text:span><text:span text:style-name="T792_12">Strategy<text:s/>and<text:s/>Context,<text:s/>one</text:span><text:span text:style-name="T792_13"><text:s/>Policy<text:s/>&amp;<text:s/>Programme<text:s/>Delivery,<text:s/>and<text:s/>one<text:s/>People)</text:span><text:span text:style-name="T792_14"><text:s/>have<text:s/>sat<text:s/>outside<text:s/>of<text:s/>appetite.<text:s/></text:span><text:span text:style-name="T792_15">These<text:s/>have<text:s/>now<text:s/>all<text:s/>been<text:s/>brought<text:s/>back<text:s/>into<text:s/>appetite.<text:s/></text:span><text:span text:style-name="T792_16">We<text:s/>have<text:s/>major<text:s/>delivery<text:s/>risks<text:s/>(in<text:s/>appetite)<text:s/>under<text:s/>Policy<text:s/>&amp;<text:s/>Programme<text:s/>Delivery,<text:s/>Strategy<text:s/>&amp;<text:s/>Context</text:span><text:span text:style-name="T792_17">.</text:span></text:p>
        <text:p text:style-name="P793"><text:span text:style-name="T793_1"><text:s/></text:span></text:p>
        <text:p text:style-name="P794"><text:span text:style-name="T794_1">The<text:s/></text:span><text:span text:style-name="T794_2">risk<text:s/>trends</text:span><text:span text:style-name="T794_3"><text:s/>have<text:s/>been<text:s/>mainly<text:s/>focused<text:s/>on</text:span><text:span text:style-name="T794_4"><text:s/>ODA<text:s/>reductions</text:span><text:span text:style-name="T794_5"><text:s/>and<text:s/></text:span><text:span text:style-name="T794_6">internal</text:span><text:span text:style-name="T794_7"><text:s/>capacity</text:span><text:span text:style-name="T794_8">.</text:span><text:span text:style-name="T794_9"><text:s/></text:span><text:span text:style-name="T794_10">To<text:s/>mitigate<text:s/>risks<text:s/>within<text:s/>our<text:s/>control,<text:s/>we<text:s/></text:span><text:span text:style-name="T794_11">have<text:s/>reprioritised<text:s/>ARCAN<text:s/>projects</text:span><text:span text:style-name="T794_12"><text:s/>as<text:s/>needed</text:span><text:span text:style-name="T794_13">.</text:span></text:p>
        <text:p text:style-name="P795"/>
        <text:p text:style-name="P796"><text:span text:style-name="T796_1">All<text:s/>ARCAN<text:s/>implementing<text:s/>partners<text:s/>have<text:s/>received<text:s/>the<text:s/>latest<text:s/>FCDO<text:s/></text:span><text:span text:style-name="T796_2">Fraud<text:s/>and<text:s/>Safeguarding</text:span><text:span text:style-name="T796_3"><text:s/>letters<text:s/>and<text:s/>have<text:s/>acknowledged<text:s/>receipt<text:s/>of<text:s/>these.<text:s/>Safeguarding<text:s/>risks<text:s/>have<text:s/>been<text:s/>captured<text:s/>within<text:s/>the<text:s/>project<text:s/>level<text:s/>risk<text:s/>registers<text:s/>as<text:s/>well<text:s/>as<text:s/>the<text:s/>overarching<text:s/>ARCAN<text:s/>risk<text:s/>register.<text:s/>We<text:s/>have<text:s/>worked<text:s/>with<text:s/>partners<text:s/>to<text:s/>minimise<text:s/>sexual<text:s/>exploitation<text:s/>and<text:s/>abuse<text:s/>and<text:s/>sexual<text:s/>harassment<text:s/>(SEAH)<text:s/>risks<text:s/>by<text:s/>conducting<text:s/>spot<text:s/>checks<text:s/>on<text:s/>field<text:s/>visits,<text:s/>discussed<text:s/>reporting<text:s/>processes<text:s/>with<text:s/>multilateral<text:s/>and<text:s/>bilateral<text:s/>partners<text:s/>and<text:s/>ensuring<text:s/>staff<text:s/>training<text:s/>is<text:s/>undertaken.<text:s/>Safeguarding<text:s/>mitigating<text:s/>measures<text:s/>are<text:s/>followed<text:s/>up<text:s/>on<text:s/>and<text:s/>reviewed<text:s/>regularly.<text:s/>We<text:s/>will<text:s/>continue<text:s/>to<text:s/>promote<text:s/>the</text:span><text:span text:style-name="T796_4"><text:s/></text:span><text:span text:style-name="T796_5">Common<text:s/>Approach<text:s/>to<text:s/>Protection<text:s/>from<text:s/>Sexual<text:s/>Exploitation,<text:s/>Abuse<text:s/>and<text:s/>Harassment<text:s/>(CAPSEAH),<text:s/>which<text:s/>is<text:s/>voluntary<text:s/>and<text:s/>non-binding,<text:s/>to<text:s/>all<text:s/>our<text:s/>partners<text:s/>to<text:s/>sign<text:s/>and<text:s/>commit<text:s/>to<text:s/>where<text:s/>possible.<text:s/></text:span><text:span text:style-name="T796_6">An<text:s/>ARCAN<text:s/>Safeguarding<text:s/>Overview<text:s/>was<text:s/>developed,<text:s/>and<text:s/>the<text:s/>department<text:s/>wide</text:span><text:span text:style-name="T796_7"><text:s/>Safeguarding<text:s/>Action<text:s/>Plan</text:span><text:span text:style-name="T796_8"><text:s/>has<text:s/>continued<text:s/>to<text:s/>be<text:s/>r</text:span><text:span text:style-name="T796_9">olled<text:s/>out<text:s/>across<text:s/>programme<text:s/>teams,<text:s/>focusing<text:s/>on<text:s/>5<text:s/>core<text:s/>areas;<text:s/>Culture<text:s/>and<text:s/>Awareness,<text:s/>Programme<text:s/>Management,<text:s/>Case<text:s/>Management,<text:s/>Stakeholder<text:s/>Engagement<text:s/>and<text:s/>Awareness,<text:s/>and<text:s/>Social<text:s/>Safeguards.</text:span></text:p>
        <text:p text:style-name="P797"><text:span text:style-name="T797_1"><text:s/></text:span></text:p>
        <text:p text:style-name="P798"><text:span text:style-name="T798_1">Social<text:s/>and<text:s/>environmental<text:s/>risk</text:span><text:span text:style-name="T798_2"><text:s/>monitoring<text:s/>has</text:span><text:span text:style-name="T798_3"><text:s/>continued<text:s/>to<text:s/>be</text:span><text:span text:style-name="T798_4"><text:s/>developed<text:s/>within<text:s/>ARCAN<text:s/>over<text:s/>the<text:s/>last<text:s/>year.<text:s/>A<text:s/>Social<text:s/>and<text:s/>Environmental<text:s/>Safeguards<text:s/>Field<text:s/>Visit<text:s/>Guide<text:s/>has<text:s/>been<text:s/>developed<text:s/>and<text:s/>was<text:s/>tested</text:span><text:span text:style-name="T798_5">;</text:span><text:span text:style-name="T798_6"><text:s/>l</text:span><text:span text:style-name="T798_7">essons<text:s/>from<text:s/></text:span><text:span text:style-name="T798_8">the<text:s/>guide</text:span><text:span text:style-name="T798_9"><text:s/>are<text:s/>being<text:s/>used<text:s/>to<text:s/>refine<text:s/>questions,<text:s/>approaches<text:s/>to<text:s/>beneficiary<text:s/>engagement,<text:s/>and<text:s/>pre</text:span><text:span text:style-name="T798_10">visit<text:s/>planning</text:span><text:span text:style-name="T798_11">.</text:span><text:span text:style-name="T798_12"><text:s/></text:span><text:span text:style-name="T798_13">The<text:s/>Departmental<text:s/>Safeguarding<text:s/>Champions<text:s/>and<text:s/>APEX<text:s/>Social<text:s/>Development<text:s/>Adviser<text:s/></text:span><text:span text:style-name="T798_14">reviewed<text:s/>and<text:s/>updated<text:s/>the<text:s/>Social<text:s/>and<text:s/>Environmental<text:s/>Safeguard<text:s/>risks<text:s/>on<text:s/>the<text:s/>ARCAN<text:s/>risk<text:s/>register,<text:s/>strengthening<text:s/>both<text:s/>the<text:s/>risk<text:s/>descriptions<text:s/>and<text:s/>mitigation<text:s/>measures</text:span><text:span text:style-name="T798_15">.</text:span></text:p>
        <text:p text:style-name="P799"/>
        <text:p text:style-name="P800"><text:span text:style-name="T800_1">N</text:span><text:span text:style-name="T800_2">o<text:s/>safeguarding<text:s/>cases<text:s/>were<text:s/>formally<text:s/>reported<text:s/>during<text:s/>the<text:s/>year.<text:s/>While<text:s/>this<text:s/>may<text:s/>reflect<text:s/>the<text:s/>effectiveness<text:s/>of<text:s/>existing<text:s/>controls,<text:s/>the<text:s/>programme<text:s/>recognises<text:s/>the<text:s/>ongoing<text:s/>risk<text:s/>of<text:s/>under</text:span><text:span text:style-name="T800_3"><text:s/></text:span><text:span text:style-name="T800_4">reporting<text:s/>and<text:s/>is<text:s/>using<text:s/>partner<text:s/>engagement<text:s/>and<text:s/>monitoring<text:s/>visits<text:s/>to<text:s/>better<text:s/>understand<text:s/>reporting<text:s/>confidence<text:s/>and<text:s/>barriers<text:s/>in<text:s/>different<text:s/>contexts.</text:span><text:span text:style-name="T800_5"><text:s/></text:span><text:span text:style-name="T800_6">Under</text:span><text:span text:style-name="T800_7"><text:s/>WISER,<text:s/>we<text:s/>are<text:s/>engaging<text:s/>partners<text:s/>on<text:s/>the<text:s/>lack<text:s/>of<text:s/>reports<text:s/>to<text:s/>date<text:s/>to<text:s/>consider<text:s/>any<text:s/>further<text:s/>steps<text:s/>we<text:s/>can<text:s/>take<text:s/>to<text:s/>build<text:s/>capacity<text:s/>and<text:s/>enhance<text:s/>report</text:span><text:span text:style-name="T800_8">ing<text:s/>mechanisms.<text:s/></text:span></text:p>
        <text:p text:style-name="P801"/>
        <text:p text:style-name="P802"><text:span text:style-name="T802_1">At<text:s/>the<text:s/>start<text:s/>of<text:s/>the<text:s/>project<text:s/>m</text:span><text:span text:style-name="T802_2">ajor</text:span><text:span text:style-name="T802_3"><text:s/></text:span><text:span text:style-name="T802_4">risks<text:s/></text:span><text:span text:style-name="T802_5">were<text:s/></text:span><text:span text:style-name="T802_6">highlighted<text:s/>through<text:s/>the<text:s/>partner<text:s/>due<text:s/>diligence<text:s/>processes</text:span><text:span text:style-name="T802_7"><text:s/></text:span><text:span text:style-name="T802_8">related<text:s/>to</text:span><text:span text:style-name="T802_9"><text:s/></text:span><text:span text:style-name="T802_10">unclear</text:span><text:span text:style-name="T802_11"><text:s/>delivery<text:s/>chains<text:s/>and<text:s/>flow<text:s/>of<text:s/>funds<text:s/></text:span><text:span text:style-name="T802_12">f</text:span><text:span text:style-name="T802_13">rom</text:span><text:span text:style-name="T802_14"><text:s/></text:span><text:span text:style-name="T802_15">FCDO<text:s/></text:span><text:span text:style-name="T802_16">to</text:span><text:span text:style-name="T802_17"><text:s/>the<text:s/>large<text:s/>multi</text:span><text:span text:style-name="T802_18">-</text:span><text:span text:style-name="T802_19">donor<text:s/>funds<text:s/>within<text:s/>ARCAN<text:s/>(SRMI,<text:s/>FFF,<text:s/>CAFI,<text:s/>CIWA<text:s/>and<text:s/>SEFA).<text:s/>We<text:s/>have<text:s/>worked<text:s/>closely<text:s/>with<text:s/>the<text:s/>implementing<text:s/>partners<text:s/>to<text:s/>map<text:s/>their<text:s/>projects</text:span><text:span text:style-name="T802_20"><text:s/>and<text:s/>reduce<text:s/>this<text:s/>risk</text:span><text:span text:style-name="T802_21">.<text:s/></text:span><text:span text:style-name="T802_22">Although<text:s/>it</text:span><text:span text:style-name="T802_23"><text:s/>continues<text:s/>to<text:s/>be<text:s/>a<text:s/>risk,<text:s/>but<text:s/>the<text:s/>mobilisation<text:s/>of<text:s/>the<text:s/>MEL<text:s/>Unit,<text:s/>continued<text:s/>field<text:s/>visits,<text:s/>donor<text:s/>coordination<text:s/>mechanisms<text:s/>(SRMI/ESMAP,<text:s/>FFF,<text:s/>CAFI,<text:s/>CIWA<text:s/>and<text:s/>SEFA)<text:s/>and<text:s/>demonstrations<text:s/>of<text:s/>financial<text:s/>need<text:s/>being<text:s/>submitted<text:s/>before<text:s/>payments,<text:s/>have<text:s/>meant<text:s/>this<text:s/>risk<text:s/>have<text:s/>been<text:s/>kept<text:s/>within<text:s/>appetite<text:s/>albeit<text:s/>one<text:s/>that<text:s/>is<text:s/>an<text:s/>ongoing<text:s/>challenge.<text:s/></text:span><text:span text:style-name="T802_24">O</text:span><text:span text:style-name="T802_25">verarching</text:span><text:span text:style-name="T802_26"><text:s/>and<text:s/>nested<text:s/>risk<text:s/>registers<text:s/>(we<text:s/>have<text:s/>one<text:s/>per<text:s/>implementing<text:s/>partner)<text:s/></text:span><text:span text:style-name="T802_27">are<text:s/>reviewed</text:span><text:span text:style-name="T802_28"><text:s/></text:span><text:span text:style-name="T802_29">every<text:s/>quarter<text:s/>and<text:s/>risk<text:s/>management<text:s/></text:span><text:span text:style-name="T802_30">discussed<text:s/></text:span><text:span text:style-name="T802_31">with<text:s/>partners<text:s/>as<text:s/>part<text:s/>of<text:s/>our<text:s/>standard<text:s/>reporting.<text:s/></text:span><text:span text:style-name="T802_32">Partners<text:s/>are<text:s/>encouraged</text:span><text:span text:style-name="T802_33"><text:s/>to<text:s/>escalate<text:s/>risks<text:s/>outside<text:s/>of<text:s/>appetite<text:s/>when<text:s/>they<text:s/>arise.</text:span></text:p>
        <text:p text:style-name="P803"/>
        <text:p text:style-name="P804"/>
        <text:p text:style-name="P805"><text:span text:style-name="T805_1">F:<text:s/>PROGRAMME<text:s/>MANAGEMENT:<text:s/>DELIVERY,<text:s/>COMMERCIAL<text:s/>&amp;<text:s/>FINANCIAL<text:s/>PERFORMANCE</text:span></text:p>
        <text:p text:style-name="P806"><text:span text:style-name="T806_1"><text:s/></text:span></text:p>
        <text:p text:style-name="P807"><text:span text:style-name="T807_1">Summarise<text:s/>the<text:s/>performance<text:s/>of<text:s/>partners<text:s/>and<text:s/>FCDO,<text:s/>notably<text:s/>on<text:s/>commercial<text:s/>and<text:s/>financial<text:s/>issues.<text:s/></text:span></text:p>
        <text:p text:style-name="P808"/>
        <text:p text:style-name="P809"><text:span text:style-name="T809_1">ARCAN<text:s/>delivers<text:s/>through<text:s/>multilateral<text:s/>institutions<text:s/>(the<text:s/>World<text:s/>Bank,<text:s/>African<text:s/>Development<text:s/>Bank,<text:s/>FAO<text:s/>and<text:s/>UNDP),<text:s/>one<text:s/>NGO<text:s/>(</text:span><text:span text:style-name="T809_2">The<text:s/></text:span><text:span text:style-name="T809_3">Global</text:span><text:span text:style-name="T809_4"><text:s/></text:span><text:span text:style-name="T809_5">Centre</text:span><text:span text:style-name="T809_6"><text:s/>on<text:s/>Adaptation),<text:s/>the<text:s/>UK<text:s/>Met<text:s/>Office<text:s/>and<text:s/>a<text:s/>monitoring,<text:s/>evaluation<text:s/>and<text:s/>learning<text:s/>(MEL)<text:s/>contract</text:span><text:span text:style-name="T809_7"><text:s/>delivered<text:s/>by<text:s/>Ecorys</text:span><text:span text:style-name="T809_8">.</text:span></text:p>
        <text:p text:style-name="P810"/>
        <text:p text:style-name="P811"><text:span text:style-name="T811_1">Project<text:s/>Funding<text:s/>Overview</text:span></text:p>
        <text:p text:style-name="P812"/>
        <table:table table:style-name="Table32">
          <table:table-column table:style-name="Column108"/>
          <table:table-column table:style-name="Column109"/>
          <table:table-column table:style-name="Column110"/>
          <table:table-column table:style-name="Column111"/>
          <table:table-column table:style-name="Column112"/>
          <table:table-header-rows>
            <table:table-row table:style-name="Row141">
              <table:table-cell table:style-name="Cell392">
                <text:p text:style-name="P813"><text:span text:style-name="T813_1">Project<text:s/>Name</text:span></text:p>
              </table:table-cell>
              <table:table-cell table:style-name="Cell393">
                <text:p text:style-name="P814"><text:span text:style-name="T814_1">Partner</text:span></text:p>
              </table:table-cell>
              <table:table-cell table:style-name="Cell394">
                <text:p text:style-name="P815"><text:span text:style-name="T815_1">Total<text:s/>Value<text:s/>(£)</text:span></text:p>
              </table:table-cell>
              <table:table-cell table:style-name="Cell395">
                <text:p text:style-name="P816"><text:span text:style-name="T816_1">Disbursed<text:s/>to<text:s/>Date<text:s/>(£)</text:span></text:p>
              </table:table-cell>
              <table:table-cell table:style-name="Cell396">
                <text:p text:style-name="P817"><text:span text:style-name="T817_1">Notes</text:span></text:p>
              </table:table-cell>
            </table:table-row>
          </table:table-header-rows>
          <table:table-row table:style-name="Row142">
            <table:table-cell table:style-name="Cell397">
              <text:p text:style-name="P818"><text:span text:style-name="T818_1">SRMI</text:span></text:p>
            </table:table-cell>
            <table:table-cell table:style-name="Cell398">
              <text:p text:style-name="P819"><text:span text:style-name="T819_1">World<text:s/>Bank<text:s/>via<text:s/>ESMAP<text:s/>MDTF</text:span></text:p>
            </table:table-cell>
            <table:table-cell table:style-name="Cell399">
              <text:p text:style-name="P820"><text:span text:style-name="T820_1">18,000,000</text:span></text:p>
            </table:table-cell>
            <table:table-cell table:style-name="Cell400">
              <text:p text:style-name="P821"><text:span text:style-name="T821_1">18,000,000</text:span></text:p>
            </table:table-cell>
            <table:table-cell table:style-name="Cell401">
              <text:p text:style-name="P822"><text:span text:style-name="T822_1">Fully<text:s/>disbursed</text:span></text:p>
            </table:table-cell>
          </table:table-row>
          <table:table-row table:style-name="Row143">
            <table:table-cell table:style-name="Cell402">
              <text:p text:style-name="P823"><text:span text:style-name="T823_1">CAFI</text:span></text:p>
            </table:table-cell>
            <table:table-cell table:style-name="Cell403">
              <text:p text:style-name="P824"><text:span text:style-name="T824_1">UN<text:s/>MPTFO<text:s/>/<text:s/>UNDP</text:span></text:p>
            </table:table-cell>
            <table:table-cell table:style-name="Cell404">
              <text:p text:style-name="P825"><text:span text:style-name="T825_1">51</text:span><text:span text:style-name="T825_2">,830,000</text:span></text:p>
            </table:table-cell>
            <table:table-cell table:style-name="Cell405">
              <text:p text:style-name="P826"><text:span text:style-name="T826_1">51,830,000</text:span></text:p>
            </table:table-cell>
            <table:table-cell table:style-name="Cell406">
              <text:p text:style-name="P827"><text:span text:style-name="T827_1">Fully<text:s/>disbursed</text:span></text:p>
            </table:table-cell>
          </table:table-row>
          <table:table-row table:style-name="Row144">
            <table:table-cell table:style-name="Cell407">
              <text:p text:style-name="P828"><text:span text:style-name="T828_1">WISER</text:span></text:p>
            </table:table-cell>
            <table:table-cell table:style-name="Cell408">
              <text:p text:style-name="P829"><text:span text:style-name="T829_1">UK<text:s/>Met<text:s/>Office</text:span></text:p>
            </table:table-cell>
            <table:table-cell table:style-name="Cell409">
              <text:p text:style-name="P830"><text:span text:style-name="T830_1">46,800,000</text:span></text:p>
            </table:table-cell>
            <table:table-cell table:style-name="Cell410">
              <text:p text:style-name="P831"><text:span text:style-name="T831_1">£</text:span><text:span text:style-name="T831_2">24,121,959.31</text:span></text:p>
            </table:table-cell>
            <table:table-cell table:style-name="Cell411">
              <text:p text:style-name="P832"><text:span text:style-name="T832_1">Implementation<text:s/>Ongoing</text:span></text:p>
            </table:table-cell>
          </table:table-row>
          <table:table-row table:style-name="Row145">
            <table:table-cell table:style-name="Cell412">
              <text:p text:style-name="P833"><text:span text:style-name="T833_1">CIWA</text:span></text:p>
            </table:table-cell>
            <table:table-cell table:style-name="Cell413">
              <text:p text:style-name="P834"><text:span text:style-name="T834_1">World<text:s/>Bank<text:s/>MDTF</text:span></text:p>
            </table:table-cell>
            <table:table-cell table:style-name="Cell414">
              <text:p text:style-name="P835"><text:span text:style-name="T835_1">19,880,000</text:span></text:p>
            </table:table-cell>
            <table:table-cell table:style-name="Cell415">
              <text:p text:style-name="P836"><text:span text:style-name="T836_1">19,880,000</text:span></text:p>
            </table:table-cell>
            <table:table-cell table:style-name="Cell416">
              <text:p text:style-name="P837"><text:span text:style-name="T837_1">Fully<text:s/>disbursed</text:span></text:p>
            </table:table-cell>
          </table:table-row>
          <table:table-row table:style-name="Row146">
            <table:table-cell table:style-name="Cell417">
              <text:p text:style-name="P838"><text:span text:style-name="T838_1">FFF</text:span></text:p>
            </table:table-cell>
            <table:table-cell table:style-name="Cell418">
              <text:p text:style-name="P839"><text:span text:style-name="T839_1">UN<text:s/>FAO</text:span></text:p>
            </table:table-cell>
            <table:table-cell table:style-name="Cell419">
              <text:p text:style-name="P840"><text:span text:style-name="T840_1">8,000,000</text:span></text:p>
            </table:table-cell>
            <table:table-cell table:style-name="Cell420">
              <text:p text:style-name="P841"><text:span text:style-name="T841_1">8</text:span><text:span text:style-name="T841_2">,000,000</text:span></text:p>
            </table:table-cell>
            <table:table-cell table:style-name="Cell421">
              <text:p text:style-name="P842"><text:span text:style-name="T842_1">Fully</text:span><text:span text:style-name="T842_2"><text:s/>disbursed</text:span><text:span text:style-name="T842_3"><text:s/>(component<text:s/>closed)</text:span></text:p>
            </table:table-cell>
          </table:table-row>
          <table:table-row table:style-name="Row147">
            <table:table-cell table:style-name="Cell422">
              <text:p text:style-name="P843"><text:span text:style-name="T843_1">AAAP</text:span></text:p>
            </table:table-cell>
            <table:table-cell table:style-name="Cell423">
              <text:p text:style-name="P844"><text:span text:style-name="T844_1">Global<text:s/>Center<text:s/>on<text:s/>Adaptation</text:span></text:p>
            </table:table-cell>
            <table:table-cell table:style-name="Cell424">
              <text:p text:style-name="P845"><text:span text:style-name="T845_1">20,000,000</text:span></text:p>
            </table:table-cell>
            <table:table-cell table:style-name="Cell425">
              <text:p text:style-name="P846"><text:span text:style-name="T846_1">11,756,702.42</text:span></text:p>
            </table:table-cell>
            <table:table-cell table:style-name="Cell426">
              <text:p text:style-name="P847"><text:span text:style-name="T847_1">Fully<text:s/>disbursed</text:span><text:span text:style-name="T847_2"><text:s/>(component<text:s/>closed)</text:span></text:p>
            </table:table-cell>
          </table:table-row>
          <table:table-row table:style-name="Row148">
            <table:table-cell table:style-name="Cell427">
              <text:p text:style-name="P848"><text:span text:style-name="T848_1">SEFA</text:span></text:p>
            </table:table-cell>
            <table:table-cell table:style-name="Cell428">
              <text:p text:style-name="P849"><text:span text:style-name="T849_1">African<text:s/>Development<text:s/>Bank</text:span></text:p>
            </table:table-cell>
            <table:table-cell table:style-name="Cell429">
              <text:p text:style-name="P850"><text:span text:style-name="T850_1">16,500,000</text:span></text:p>
            </table:table-cell>
            <table:table-cell table:style-name="Cell430">
              <text:p text:style-name="P851"><text:span text:style-name="T851_1">16,500,000</text:span></text:p>
            </table:table-cell>
            <table:table-cell table:style-name="Cell431">
              <text:p text:style-name="P852"><text:span text:style-name="T852_1">F</text:span><text:span text:style-name="T852_2">ully<text:s/>disbursed</text:span></text:p>
            </table:table-cell>
          </table:table-row>
          <table:table-row table:style-name="Row149">
            <table:table-cell table:style-name="Cell432">
              <text:p text:style-name="P853"><text:span text:style-name="T853_1">ARCAN<text:s/>MEL</text:span></text:p>
            </table:table-cell>
            <table:table-cell table:style-name="Cell433">
              <text:p text:style-name="P854"><text:span text:style-name="T854_1">Ecorys</text:span></text:p>
            </table:table-cell>
            <table:table-cell table:style-name="Cell434">
              <text:p text:style-name="P855"><text:span text:style-name="T855_1">4,046,042</text:span></text:p>
            </table:table-cell>
            <table:table-cell table:style-name="Cell435">
              <text:p text:style-name="P856"><text:span text:style-name="T856_1">2,260,145.35</text:span><text:span text:style-name="T856_2">.</text:span></text:p>
            </table:table-cell>
            <table:table-cell table:style-name="Cell436">
              <text:p text:style-name="P857"><text:span text:style-name="T857_1">Fully<text:s/>disbursed</text:span><text:span text:style-name="T857_2"><text:s/>(component<text:s/>closed)</text:span></text:p>
            </table:table-cell>
          </table:table-row>
        </table:table>
        <text:p text:style-name="P858"/>
        <text:p text:style-name="P859"><text:span text:style-name="T859_1">SRMI</text:span><text:span text:style-name="T859_2">,<text:s/></text:span><text:span text:style-name="T859_3">managed<text:s/>by<text:s/>the<text:s/>World<text:s/>Bank<text:s/>under<text:s/>the<text:s/>ESMAP<text:s/>MDTF,<text:s/>receives<text:s/>pooled<text:s/>donor<text:s/>funding,<text:s/>with<text:s/>FCDO<text:s/>represented<text:s/>on<text:s/>the<text:s/>ESMAP<text:s/>Board.<text:s/>While<text:s/>the<text:s/>World<text:s/>Bank’s<text:s/>financial<text:s/>systems<text:s/>are<text:s/>robust,<text:s/>FCDO<text:s/>receives<text:s/>limited,<text:s/>high-level<text:s/>reporting,<text:s/>primarily<text:s/>through<text:s/>annual<text:s/>reports.<text:s/>Delivery<text:s/>chain<text:s/>mapping<text:s/>remains<text:s/>weak,<text:s/>though<text:s/>some<text:s/>progress<text:s/>has<text:s/>been<text:s/>made.<text:s/>Engagement<text:s/>with<text:s/>the<text:s/>SRMI<text:s/>team<text:s/>is<text:s/>mostly<text:s/>technical,<text:s/>with<text:s/>programme<text:s/>management<text:s/>handled<text:s/>centrally<text:s/>by<text:s/>ESMAP.<text:s/>Coordination<text:s/>between<text:s/>FCDO<text:s/>and<text:s/>the<text:s/>ESMAP<text:s/>team<text:s/>has<text:s/>supported<text:s/>policy<text:s/>implementation<text:s/>on<text:s/>fraud<text:s/>and<text:s/>safeguarding,<text:s/>but<text:s/>more<text:s/>regular<text:s/>updates<text:s/>are<text:s/>needed<text:s/>to<text:s/>strengthen<text:s/>oversight.</text:span></text:p>
        <text:p text:style-name="P860"/>
        <text:p text:style-name="P861"><text:span text:style-name="T861_1">CAFI,<text:s/></text:span><text:span text:style-name="T861_2">administered<text:s/>by<text:s/>the<text:s/>UNDP<text:s/>Multi</text:span><text:span text:style-name="T861_3">-</text:span><text:span text:style-name="T861_4">Partner<text:s/>Trust<text:s/>Fund<text:s/>Office,<text:s/>continues<text:s/>to<text:s/>demonstrate<text:s/>strong<text:s/>financial<text:s/>transparency<text:s/>through<text:s/>the<text:s/>publicly<text:s/>accessible<text:s/>MPTF<text:s/>Gateway.<text:s/>With<text:s/>FCDO<text:s/>as<text:s/>the<text:s/>third</text:span><text:span text:style-name="T861_5"><text:s/></text:span><text:span text:style-name="T861_6">largest<text:s/>donor<text:s/>and<text:s/>current<text:s/>CAFI<text:s/>President,<text:s/>the<text:s/>UK<text:s/>maintains<text:s/>significant<text:s/>strategic<text:s/>influence.<text:s/>Funds<text:s/>are<text:s/>allocated<text:s/>in<text:s/>line<text:s/>with<text:s/></text:span><text:span text:style-name="T861_7">Executive<text:s/>Board</text:span><text:span text:style-name="T861_8"><text:s/>priorities<text:s/>and<text:s/>are<text:s/>transparently<text:s/>tracked<text:s/>by<text:s/>project,<text:s/>country,<text:s/>and<text:s/>thematic<text:s/>area.<text:s/>Realtime<text:s/>tools<text:s/>such<text:s/>as<text:s/>the<text:s/>PES<text:s/>Management<text:s/>Tool,<text:s/>alongside<text:s/>adherence<text:s/>to<text:s/>CAFI’s<text:s/>M&amp;E<text:s/>guidelines,<text:s/>help<text:s/>ensure<text:s/>that<text:s/>expenditure<text:s/>aligns<text:s/>with<text:s/>intended<text:s/>results.<text:s/>Overall,<text:s/>CAFI’s<text:s/>governance,<text:s/>financial<text:s/>management<text:s/>and<text:s/>reporting<text:s/>systems<text:s/>remain<text:s/>robust<text:s/>and<text:s/>well</text:span><text:span text:style-name="T861_9"><text:s/></text:span><text:span text:style-name="T861_10">established</text:span></text:p>
        <text:p text:style-name="P862"/>
        <text:p text:style-name="P863"><text:span text:style-name="T863_1">WISER,</text:span><text:span text:style-name="T863_2"><text:s/></text:span><text:span text:style-name="T863_3">has<text:s/>continued</text:span><text:span text:style-name="T863_4"><text:s/>to<text:s/>strengthen<text:s/>programme<text:s/>management<text:s/>and<text:s/>financial<text:s/>oversight,<text:s/>including<text:s/>enhanced<text:s/>delivery</text:span><text:span text:style-name="T863_5">chain<text:s/>risk<text:s/>mapping.<text:s/>Over<text:s/>the<text:s/>past<text:s/>year,<text:s/>the<text:s/>FCDO<text:s/>programme<text:s/>team<text:s/>has<text:s/>worked<text:s/>closely<text:s/>with<text:s/>the<text:s/>Met<text:s/>Office<text:s/>to<text:s/>support<text:s/>more<text:s/>proactive<text:s/>planning<text:s/>and<text:s/>financial<text:s/>management,<text:s/>resulting<text:s/>in<text:s/>improved<text:s/>forecasting<text:s/>accuracy,<text:s/>reporting<text:s/>quality<text:s/>and<text:s/>compliance<text:s/>across<text:s/>the<text:s/>WISER<text:s/>Africa<text:s/>portfolio.<text:s/>The<text:s/>Met<text:s/>Office<text:s/>has<text:s/>adopted<text:s/>a<text:s/>more<text:s/>systematic<text:s/>approach<text:s/>to<text:s/>risk</text:span><text:span text:style-name="T863_6">-adjusted</text:span><text:span text:style-name="T863_7"><text:s/>financial<text:s/>forecasts,<text:s/>which<text:s/>has<text:s/>helped<text:s/>mitigate<text:s/>the<text:s/>risk<text:s/>of<text:s/>material<text:s/>underspends,<text:s/>such<text:s/>as<text:s/>those<text:s/>experienced<text:s/>in<text:s/>the<text:s/>previous<text:s/>year.<text:s/>WISER<text:s/>continues<text:s/>to<text:s/>demonstrate<text:s/>timely<text:s/>reporting<text:s/>and<text:s/>strong<text:s/></text:span><text:span text:style-name="T863_8">collaboration<text:s/>with<text:s/>FCDO,<text:s/>with<text:s/>risk<text:s/>management<text:s/>and<text:s/>inclusion<text:s/>considerations<text:s/>embedded<text:s/>within<text:s/>routine<text:s/>programme<text:s/>management<text:s/>processes.</text:span></text:p>
        <text:p text:style-name="P864"/>
        <text:p text:style-name="P865"><text:span text:style-name="T865_1">The<text:s/>Forest<text:s/>and<text:s/>Farm<text:s/>Facility<text:s/>(FFF</text:span><text:span text:style-name="T865_2">),<text:s/>led<text:s/>by<text:s/>FAO,<text:s/>is<text:s/>supported<text:s/>by<text:s/>multiple<text:s/>donors<text:s/>including<text:s/>FCDO,<text:s/>which<text:s/>committed<text:s/>£8<text:s/>million<text:s/>to<text:s/>Phase<text:s/>II.<text:s/>Reporting<text:s/>has<text:s/>improved,<text:s/>with<text:s/>clearer<text:s/>articulation<text:s/>of<text:s/>risks<text:s/>and<text:s/>lessons<text:s/>learned,<text:s/>though<text:s/>gaps<text:s/>remain<text:s/>in<text:s/>logframe<text:s/>reporting<text:s/>and<text:s/>outcome<text:s/>attribution.<text:s/>FAO<text:s/>has<text:s/>responded<text:s/>positively<text:s/>to<text:s/>FCDO<text:s/>feedback,<text:s/>and<text:s/>collaboration<text:s/>continues<text:s/>to<text:s/>ensure<text:s/>strong<text:s/>financial<text:s/>oversight<text:s/>and<text:s/>sustainability<text:s/>planning.<text:s/></text:span></text:p>
        <text:p text:style-name="P866"/>
        <text:p text:style-name="P867"><text:span text:style-name="T867_1">The<text:s/>World<text:s/>Bank’s<text:s/>CIWA</text:span><text:span text:style-name="T867_2">:</text:span><text:span text:style-name="T867_3"><text:s/></text:span><text:span text:style-name="T867_4">FCDO</text:span><text:span text:style-name="T867_5"><text:s/>engagement<text:s/>with<text:s/>CIWA<text:s/>programme<text:s/>continued<text:s/>this<text:s/>year,<text:s/>including<text:s/>participation<text:s/>in<text:s/>the<text:s/>annual<text:s/>committee<text:s/>meeting</text:span><text:span text:style-name="T867_6"><text:s/>in<text:s/>person</text:span><text:span text:style-name="T867_7">.<text:s/>Completion<text:s/>of<text:s/>the<text:s/>delivery</text:span><text:span text:style-name="T867_8"><text:s/></text:span><text:span text:style-name="T867_9">chain<text:s/>map<text:s/>has<text:s/>improved<text:s/>visibility<text:s/>into<text:s/>CIWA<text:s/>activities,<text:s/>strengthening<text:s/>FCDO<text:s/>oversight<text:s/>despite<text:s/>reporting<text:s/>remaining<text:s/>relatively<text:s/>high<text:s/>level.</text:span></text:p>
        <text:p text:style-name="P868"/>
        <text:p text:style-name="P869"><text:span text:style-name="T869_1">The<text:s/>Africa<text:s/>Adaptation<text:s/>Acceleration<text:s/>Programme<text:s/>(AAAP),</text:span><text:span text:style-name="T869_2"><text:s/>implemented<text:s/>by<text:s/>GCA,<text:s/>maintains<text:s/>strong<text:s/>financial<text:s/>reporting<text:s/>and<text:s/>responsiveness.<text:s/>FCDO<text:s/>has<text:s/>good<text:s/>visibility<text:s/>of<text:s/>delivery<text:s/>chains<text:s/>and<text:s/>procurement,<text:s/>and<text:s/>GCA<text:s/>has<text:s/>made<text:s/>progress<text:s/>on<text:s/>due<text:s/>diligence<text:s/>and<text:s/>internal<text:s/>communications.</text:span></text:p>
        <text:p text:style-name="P870"/>
        <text:p text:style-name="P871"><text:span text:style-name="T871_1">SEFA,<text:s/></text:span><text:span text:style-name="T871_2">managed<text:s/>by<text:s/>the<text:s/>African<text:s/>Development<text:s/>Bank,<text:s/>continues<text:s/>to<text:s/>demonstrate<text:s/>strong<text:s/>engagement<text:s/>with<text:s/>FCDO,<text:s/>sharing<text:s/>project<text:s/>documentation<text:s/>and<text:s/>maintaining<text:s/>transparency<text:s/>despite<text:s/>capacity<text:s/>constraints.<text:s/>Financial<text:s/>planning<text:s/>is<text:s/>supported<text:s/>by<text:s/>a<text:s/>clear<text:s/>pipeline<text:s/>and<text:s/>responsiveness<text:s/>to<text:s/>donor<text:s/>requests.</text:span><text:span text:style-name="T871_3"><text:s/></text:span></text:p>
        <text:p text:style-name="P872"/>
        <text:p text:style-name="P873"><text:span text:style-name="T873_1">The<text:s/>ARCAN<text:s/>MEL<text:s/>contract<text:s/>with<text:s/>Ecorys</text:span><text:span text:style-name="T873_2">,</text:span><text:span text:style-name="T873_3"><text:s/></text:span><text:span text:style-name="T873_4">has<text:s/>shown<text:s/>progress<text:s/>over<text:s/>the<text:s/>past<text:s/>year</text:span><text:span text:style-name="T873_5">.<text:s/></text:span><text:span text:style-name="T873_6">The<text:s/>restructured<text:s/></text:span><text:span text:style-name="T873_7">Ecorys</text:span><text:span text:style-name="T873_8"><text:s/>team<text:s/></text:span><text:span text:style-name="T873_9">developed<text:s/>a</text:span><text:span text:style-name="T873_10"><text:s/>clear</text:span><text:span text:style-name="T873_11"><text:s/>workplan</text:span><text:span text:style-name="T873_12">,<text:s/>which<text:s/>formed<text:s/>the<text:s/>basis<text:s/>of<text:s/>a<text:s/>contract<text:s/>amendment</text:span><text:span text:style-name="T873_13"><text:s/>and</text:span><text:span text:style-name="T873_14"><text:s/></text:span><text:span text:style-name="T873_15">resulted<text:s/>in</text:span><text:span text:style-name="T873_16"><text:s/></text:span><text:span text:style-name="T873_17">strong</text:span><text:span text:style-name="T873_18"><text:s/>engagement<text:s/></text:span><text:span text:style-name="T873_19">with</text:span><text:span text:style-name="T873_20"><text:s/>the<text:s/>FCDO<text:s/>ARCAN<text:s/>team</text:span><text:span text:style-name="T873_21">,<text:s/>through<text:s/>weekly<text:s/>management<text:s/>meetings</text:span><text:span text:style-name="T873_22">.</text:span><text:span text:style-name="T873_23"><text:s/>Most</text:span><text:span text:style-name="T873_24"><text:s/>products,<text:s/>particularly<text:s/>the<text:s/>Results<text:s/>Framework</text:span><text:span text:style-name="T873_25">,<text:s/>mid-term<text:s/>evaluation</text:span><text:span text:style-name="T873_26"><text:s/>and<text:s/>ICF<text:s/>reporting,<text:s/>w</text:span><text:span text:style-name="T873_27">ere</text:span><text:span text:style-name="T873_28"><text:s/>delivered<text:s/>to<text:s/>a<text:s/>high<text:s/>standard</text:span><text:span text:style-name="T873_29">.<text:s/>A</text:span><text:span text:style-name="T873_30"><text:s/>few</text:span><text:span text:style-name="T873_31"><text:s/>products</text:span><text:span text:style-name="T873_32"><text:s/></text:span><text:span text:style-name="T873_33">needed</text:span><text:span text:style-name="T873_34"><text:s/>iteration<text:s/>to<text:s/>meet<text:s/>agreed<text:s/></text:span><text:span text:style-name="T873_35">quality<text:s/>standards</text:span><text:span text:style-name="T873_36">,<text:s/></text:span><text:span text:style-name="T873_37">and/or<text:s/>were<text:s/>delayed</text:span><text:span text:style-name="T873_38">.</text:span><text:span text:style-name="T873_39"><text:s/></text:span><text:span text:style-name="T873_40">Quality<text:s/>concerns<text:s/>were<text:s/>addressed<text:s/>in<text:s/>line<text:s/>with<text:s/>the<text:s/>contract</text:span><text:span text:style-name="T873_41">.</text:span></text:p>
        <text:p text:style-name="P874"/>
        <table:table table:style-name="Table33">
          <table:table-column table:style-name="Column113"/>
          <table:table-column table:style-name="Column114"/>
          <table:table-column table:style-name="Column115"/>
          <table:table-header-rows>
            <table:table-row table:style-name="Row150">
              <table:table-cell table:style-name="Cell437">
                <text:p text:style-name="P875"><text:span text:style-name="T875_1">O</text:span><text:span text:style-name="T875_2">rganisation<text:s/>/<text:s/>Initiative</text:span></text:p>
              </table:table-cell>
              <table:table-cell table:style-name="Cell438">
                <text:p text:style-name="P876"><text:span text:style-name="T876_1">Last<text:s/>Narrative<text:s/>Financial<text:s/>Report</text:span></text:p>
              </table:table-cell>
              <table:table-cell table:style-name="Cell439">
                <text:p text:style-name="P877"><text:span text:style-name="T877_1">Last<text:s/>Audited<text:s/>Annual<text:s/>Statement</text:span></text:p>
              </table:table-cell>
            </table:table-row>
          </table:table-header-rows>
          <table:table-row table:style-name="Row151">
            <table:table-cell table:style-name="Cell440">
              <text:p text:style-name="P878"><text:span text:style-name="T878_1">SRMI</text:span></text:p>
            </table:table-cell>
            <table:table-cell table:style-name="Cell441">
              <text:p text:style-name="P879"><text:span text:style-name="T879_1">29<text:s/>January<text:s/>2026</text:span></text:p>
            </table:table-cell>
            <table:table-cell table:style-name="Cell442">
              <text:p text:style-name="P880"><text:span text:style-name="T880_1">4<text:s/>November<text:s/>2025</text:span></text:p>
            </table:table-cell>
          </table:table-row>
          <table:table-row table:style-name="Row152">
            <table:table-cell table:style-name="Cell443">
              <text:p text:style-name="P881"><text:span text:style-name="T881_1">CAFI</text:span></text:p>
            </table:table-cell>
            <table:table-cell table:style-name="Cell444">
              <text:p text:style-name="P882"><text:span text:style-name="T882_1">31<text:s/>May<text:s/>2026</text:span></text:p>
            </table:table-cell>
            <table:table-cell table:style-name="Cell445">
              <text:p text:style-name="P883"><text:span text:style-name="T883_1">31<text:s/>December<text:s/>2025</text:span></text:p>
            </table:table-cell>
          </table:table-row>
          <table:table-row table:style-name="Row153">
            <table:table-cell table:style-name="Cell446">
              <text:p text:style-name="P884"><text:span text:style-name="T884_1">Met<text:s/>Office</text:span></text:p>
            </table:table-cell>
            <table:table-cell table:style-name="Cell447">
              <text:p text:style-name="P885"><text:span text:style-name="T885_1">1</text:span><text:span text:style-name="T885_2">4</text:span><text:span text:style-name="T885_3"><text:s/>May<text:s/>2026</text:span></text:p>
            </table:table-cell>
            <table:table-cell table:style-name="Cell448">
              <text:p text:style-name="P886"><text:span text:style-name="T886_1">Not<text:s/>Applicable<text:s/></text:span></text:p>
            </table:table-cell>
          </table:table-row>
          <table:table-row table:style-name="Row154">
            <table:table-cell table:style-name="Cell449">
              <text:p text:style-name="P887"><text:span text:style-name="T887_1">FAO</text:span></text:p>
            </table:table-cell>
            <table:table-cell table:style-name="Cell450">
              <text:p text:style-name="P888"><text:span text:style-name="T888_1">23<text:s/>February<text:s/>2026</text:span></text:p>
            </table:table-cell>
            <table:table-cell table:style-name="Cell451">
              <text:p text:style-name="P889"><text:span text:style-name="T889_1">16<text:s/>July<text:s/>2026</text:span></text:p>
            </table:table-cell>
          </table:table-row>
          <table:table-row table:style-name="Row155">
            <table:table-cell table:style-name="Cell452">
              <text:p text:style-name="P890"><text:span text:style-name="T890_1">CIWA</text:span></text:p>
            </table:table-cell>
            <table:table-cell table:style-name="Cell453">
              <text:p text:style-name="P891"><text:span text:style-name="T891_1">24<text:s/>October<text:s/>2025</text:span></text:p>
            </table:table-cell>
            <table:table-cell table:style-name="Cell454">
              <text:p text:style-name="P892"><text:span text:style-name="T892_1">4<text:s/>November<text:s/>2025</text:span></text:p>
            </table:table-cell>
          </table:table-row>
          <table:table-row table:style-name="Row156">
            <table:table-cell table:style-name="Cell455">
              <text:p text:style-name="P893"><text:span text:style-name="T893_1">AAAP</text:span></text:p>
            </table:table-cell>
            <table:table-cell table:style-name="Cell456">
              <text:p text:style-name="P894"><text:span text:style-name="T894_1">2<text:s/>April<text:s/>2026</text:span></text:p>
            </table:table-cell>
            <table:table-cell table:style-name="Cell457">
              <text:p text:style-name="P895"><text:span text:style-name="T895_1">31</text:span><text:span text:style-name="T895_2"><text:s/>May<text:s/>2026</text:span></text:p>
            </table:table-cell>
          </table:table-row>
          <table:table-row table:style-name="Row157">
            <table:table-cell table:style-name="Cell458">
              <text:p text:style-name="P896"><text:span text:style-name="T896_1">SEFA</text:span></text:p>
            </table:table-cell>
            <table:table-cell table:style-name="Cell459">
              <text:p text:style-name="P897"><text:span text:style-name="T897_1">26<text:s/>March<text:s/>2026</text:span></text:p>
            </table:table-cell>
            <table:table-cell table:style-name="Cell460">
              <text:p text:style-name="P898"><text:span text:style-name="T898_1">15</text:span><text:span text:style-name="T898_2"><text:s/>June<text:s/>2026</text:span></text:p>
            </table:table-cell>
          </table:table-row>
          <table:table-row table:style-name="Row158">
            <table:table-cell table:style-name="Cell461">
              <text:p text:style-name="P899"><text:span text:style-name="T899_1">Ecorys</text:span></text:p>
            </table:table-cell>
            <table:table-cell table:style-name="Cell462">
              <text:p text:style-name="P900"><text:span text:style-name="T900_1">Milestone-based<text:s/>contract<text:s/>(no<text:s/>breakdown)</text:span></text:p>
            </table:table-cell>
            <table:table-cell table:style-name="Cell463">
              <text:p text:style-name="P901"><text:span text:style-name="T901_1">08<text:s/>July<text:s/>2025</text:span></text:p>
            </table:table-cell>
          </table:table-row>
        </table:table>
        <text:p text:style-name="P902"/>
        <text:p text:style-name="P903"/>
        <text:p text:style-name="P904"><text:span text:style-name="T904_1">Assets</text:span><text:span text:style-name="T904_2"><text:s/></text:span></text:p>
        <text:p text:style-name="P905"><text:span text:style-name="T905_1">Asset<text:s/>management<text:s/>practices<text:s/>vary<text:s/>across<text:s/>ARCAN<text:s/>programmes.<text:s/></text:span><text:span text:style-name="T905_2">CAFI</text:span><text:span text:style-name="T905_3"><text:s/></text:span><text:span text:style-name="T905_4">does<text:s/>not<text:s/>directly<text:s/>hold<text:s/>high</text:span><text:span text:style-name="T905_5"><text:s/></text:span><text:span text:style-name="T905_6">value<text:s/>assets,<text:s/>and<text:s/>asset<text:s/>management<text:s/>follows<text:s/>UNDP’s<text:s/>established<text:s/>policies,<text:s/>with<text:s/>all<text:s/>assets<text:s/>regularly<text:s/>inventoried<text:s/>and<text:s/>physically<text:s/>verified<text:s/>by<text:s/>UNDP<text:s/>or<text:s/>UNRCO<text:s/>staff.<text:s/>Implementing<text:s/>agencies<text:s/>manage<text:s/>project<text:s/>assets<text:s/>according<text:s/>to<text:s/>their<text:s/>own<text:s/>internal<text:s/>rules,<text:s/>and<text:s/>all<text:s/>assets<text:s/>are<text:s/>disposed<text:s/>of<text:s/>at<text:s/>project<text:s/>closure<text:s/>in<text:s/>line<text:s/>with<text:s/>each<text:s/>organisation’s<text:s/>procedures,<text:s/>with<text:s/>any<text:s/>Secretariat</text:span><text:span text:style-name="T905_7"><text:s/></text:span><text:span text:style-name="T905_8">procured<text:s/>assets<text:s/>following<text:s/>UNDP<text:s/>disposal<text:s/>policies.</text:span><text:span text:style-name="T905_9"><text:s/></text:span><text:span text:style-name="T905_10">The<text:s/>Met<text:s/>Office<text:s/>adheres<text:s/>to<text:s/>HMG<text:s/>policy,<text:s/>maintaining<text:s/>a<text:s/>detailed<text:s/>and<text:s/>regularly<text:s/>updated<text:s/>asset<text:s/>register<text:s/>with<text:s/>accountability<text:s/>measures<text:s/>in<text:s/>place.<text:s/>FFF<text:s/>follows<text:s/>FAO’s<text:s/>corporate<text:s/>asset<text:s/>guidelines,<text:s/>with<text:s/>assets<text:s/>tracked<text:s/>in<text:s/>its<text:s/>ERP<text:s/>system<text:s/>and<text:s/>disposal<text:s/>requiring<text:s/>donor<text:s/>approval.<text:s/>CIWA<text:s/>and<text:s/>SEFA<text:s/>do<text:s/>not<text:s/>directly<text:s/>own<text:s/>assets;<text:s/>instead,<text:s/>assets<text:s/>are<text:s/>held<text:s/>by<text:s/>recipients<text:s/>or<text:s/>beneficiaries,<text:s/>with<text:s/>oversight<text:s/>through<text:s/>procurement<text:s/>plans<text:s/>or<text:s/>contractual<text:s/>clauses.<text:s/>SRMI,<text:s/>under<text:s/>World<text:s/>Bank<text:s/>MDTF<text:s/>rules,<text:s/>does<text:s/>not<text:s/>provide<text:s/>asset<text:s/>lists<text:s/>to<text:s/>donors.<text:s/>No<text:s/>FCDO-funded<text:s/>assets<text:s/>have<text:s/>been<text:s/>purchased<text:s/>under<text:s/>AAAP.</text:span></text:p>
        <text:p text:style-name="P906"/>
        <text:p text:style-name="P907"><text:span text:style-name="T907_1">FCDO<text:s/></text:span><text:span text:style-name="T907_2">ARCAN<text:s/>programme<text:s/></text:span><text:span text:style-name="T907_3">governance<text:s/>structures</text:span></text:p>
        <text:p text:style-name="P908"/>
        <text:p text:style-name="P909"><text:span text:style-name="T909_1">Day-to-day<text:s/>delivery<text:s/>and<text:s/>risk<text:s/>management<text:s/>are<text:s/>overseen<text:s/>by<text:s/>a</text:span><text:span text:style-name="T909_2"><text:s/></text:span><text:span text:style-name="T909_3">Programme<text:s/>Management<text:s/>Committee,<text:s/>chaired<text:s/>by<text:s/>the<text:s/>Programme<text:s/>Responsible<text:s/>Owner<text:s/>(PRO)<text:s/>and<text:s/>comprising<text:s/>the<text:s/>SRO,<text:s/>lead<text:s/>advisers,<text:s/>and<text:s/>programme<text:s/>managers,<text:s/>which<text:s/>meets<text:s/>monthly.<text:s/>Additionally,<text:s/>a MEL<text:s/>Working<text:s/>Group,<text:s/>convened<text:s/>by<text:s/>the<text:s/>MEL<text:s/>provider,<text:s/>brings<text:s/>together<text:s/>project<text:s/>leads<text:s/>and<text:s/>partner<text:s/>representatives<text:s/>to<text:s/>support<text:s/>monitoring,<text:s/>evaluation,<text:s/>and<text:s/>learning.<text:s/>The<text:s/>ARCAN<text:s/>SRO<text:s/>also<text:s/>meets<text:s/>with<text:s/>counterparts<text:s/>from<text:s/>other<text:s/>regional<text:s/>and<text:s/>research<text:s/>climate<text:s/>programmes<text:s/>to<text:s/>ensure<text:s/>coordination,<text:s/>particularly<text:s/>around<text:s/>contracting<text:s/>and<text:s/>reporting.</text:span></text:p>
        <text:p text:style-name="P910"/>
        <text:p text:style-name="P911"><text:span text:style-name="T911_1">G:<text:s/>MONITORING,<text:s/>EVALUATION<text:s/>AND<text:s/>LEARNING</text:span><text:span text:style-name="T911_2"><text:s/></text:span></text:p>
        <text:p text:style-name="P912"/>
        <text:p text:style-name="P913"><text:span text:style-name="T913_1">Monitoring</text:span><text:span text:style-name="T913_2">,<text:s/>evaluation<text:s/>and<text:s/>learning<text:s/>(MEL)</text:span><text:span text:style-name="T913_3"><text:s/>is<text:s/>undertaken<text:s/>by<text:s/>a<text:s/>mixture<text:s/>of:</text:span></text:p>
        <text:list text:style-name="LS1" xml:id="list73">
          <text:list-item>
            <text:p text:style-name="P914"><text:span text:style-name="T914_1">MEL<text:s/>contract,<text:s/>led<text:s/>by<text:s/>Ecorys</text:span><text:span text:style-name="T914_2"><text:s/>(the<text:s/>‘ARCAN<text:s/>MEL<text:s/>Unit’)</text:span><text:span text:style-name="T914_3">.<text:s/>Responsible<text:s/>for<text:s/>developing,<text:s/>collating</text:span><text:span text:style-name="T914_4">,<text:s/>communicating<text:s/></text:span><text:span text:style-name="T914_5">and<text:s/>quality<text:s/>assuring<text:s/>results</text:span><text:span text:style-name="T914_6">,</text:span><text:span text:style-name="T914_7"><text:s/>an</text:span><text:span text:style-name="T914_8">d</text:span><text:span text:style-name="T914_9"><text:s/>conducting<text:s/>robust</text:span><text:span text:style-name="T914_10"><text:s/>evaluation</text:span><text:span text:style-name="T914_11"><text:s/>of<text:s/>the<text:s/>portfolio</text:span><text:span text:style-name="T914_12">.</text:span><text:span text:style-name="T914_13"><text:s/></text:span></text:p>
          </text:list-item>
          <text:list-item>
            <text:p text:style-name="P915"><text:span text:style-name="T915_1">ARCAN<text:s/>project<text:s/>advisers<text:s/>and<text:s/>other<text:s/>FCDO<text:s/>technical<text:s/>specialists,<text:s/>who<text:s/>work<text:s/>directly<text:s/>with<text:s/>Ecorys<text:s/>and<text:s/>implementing<text:s/>partners<text:s/>to<text:s/>understand<text:s/>progress.</text:span></text:p>
          </text:list-item>
          <text:list-item>
            <text:p text:style-name="P916"><text:span text:style-name="T916_1">Project<text:s/>partners,<text:s/>through<text:s/>their<text:s/>own<text:s/>monitoring<text:s/>and<text:s/>evaluation.</text:span></text:p>
          </text:list-item>
        </text:list>
        <text:p text:style-name="P917"><text:span text:style-name="T917_1">Details<text:s/>of<text:s/>progress<text:s/>of<text:s/>the<text:s/>ARCAN<text:s/>MEL<text:s/>Unit<text:s/>over<text:s/>the<text:s/>last<text:s/>year,<text:s/>and<text:s/>implementing<text:s/>partner<text:s/>MEL<text:s/>systems,<text:s/>is<text:s/>set<text:s/>out<text:s/>in<text:s/>the<text:s/>‘Actionable<text:s/>Learning’<text:s/>output.<text:s/></text:span></text:p>
        <text:p text:style-name="P918"><text:span text:style-name="T918_1">FCDO<text:s/>has<text:s/>continued<text:s/>the<text:s/>regular<text:s/>monitoring<text:s/>of<text:s/>implementing<text:s/>partners,<text:s/>including<text:s/>regular<text:s/>quarterly<text:s/>meetings<text:s/>(</text:span><text:span text:style-name="T918_2">e.g.</text:span><text:span text:style-name="T918_3"><text:s/></text:span><text:span text:style-name="T918_4">WISER),<text:s/>attending<text:s/>or<text:s/>chairing<text:s/>steering<text:s/>commit</text:span><text:span text:style-name="T918_5">tee<text:s/>meetings<text:s/>or<text:s/>donor<text:s/>groups<text:s/>(</text:span><text:span text:style-name="T918_6">e.g.</text:span><text:span text:style-name="T918_7"><text:s/>chair<text:s/>of<text:s/>CAFI<text:s/>Board,<text:s/>attending<text:s/>CIWA,<text:s/>SRMI<text:s/>and<text:s/>SEFA</text:span><text:span text:style-name="T918_8">,<text:s/>FFF</text:span><text:span text:style-name="T918_9"><text:s/>donor<text:s/>committee<text:s/>meetings),<text:s/>and<text:s/>reviewing<text:s/>annual<text:s/>or<text:s/>quarterly<text:s/>reports<text:s/>of<text:s/>all<text:s/>partners.<text:s/></text:span><text:span text:style-name="T918_10">Monthly<text:s/>FCDO<text:s/></text:span><text:span text:style-name="T918_11">programme<text:s/>management<text:s/>coordination<text:s/>meetings<text:s/>ensure<text:s/>key<text:s/>lessons<text:s/>and<text:s/>challenges<text:s/>are<text:s/>shared<text:s/>across<text:s/>the<text:s/>ARCAN<text:s/>team.</text:span><text:span text:style-name="T918_12"><text:s/></text:span></text:p>
        <text:p text:style-name="P919"><text:span text:style-name="T919_1">Field<text:s/>Visits,<text:s/>Engagement<text:s/>with<text:s/>Stakeholder<text:s/>and<text:s/>Beneficiaries<text:s text:c="2"/></text:span></text:p>
        <text:p text:style-name="P920"/>
        <text:p text:style-name="P921"><text:span text:style-name="T921_1">In<text:s/>addition<text:s/>to<text:s/>ARCAN<text:s/>MEL<text:s/>Unit<text:s/>country<text:s/>studies,<text:s/></text:span><text:span text:style-name="T921_2">FCDO<text:s/>programme<text:s/>staff<text:s/>and<text:s/>advisers<text:s/>have<text:s/>had<text:s/>extensive<text:s/>engagements<text:s/>with<text:s/>programme<text:s/>stakeholders<text:s/>during<text:s/>the<text:s/>review<text:s/>period</text:span><text:span text:style-name="T921_3"><text:s/></text:span><text:span text:style-name="T921_4">including<text:s/></text:span><text:span text:style-name="T921_5">via<text:s/>15<text:s/>project</text:span><text:span text:style-name="T921_6"><text:s/>visits</text:span><text:span text:style-name="T921_7"><text:s/>covering<text:s/>all<text:s/>programme<text:s/>partners</text:span><text:span text:style-name="T921_8">.<text:s/>This<text:s/>has<text:s/>included</text:span><text:span text:style-name="T921_9"><text:s/>meeting<text:s/>beneficiary<text:s/>communities<text:s/>in:</text:span><text:span text:style-name="T921_10"><text:s/></text:span><text:span text:style-name="T921_11">Kenya<text:s/>(WISER),<text:s/>Gabon</text:span><text:span text:style-name="T921_12"><text:s/>(CAFI)</text:span><text:span text:style-name="T921_13">,</text:span><text:span text:style-name="T921_14"><text:s/>RoC</text:span><text:span text:style-name="T921_15"><text:s/>and<text:s/>DRC<text:s/>(CAFI)</text:span><text:span text:style-name="T921_16"><text:s/>and</text:span><text:span text:style-name="T921_17"><text:s/>Zambia<text:s/>(FFF)</text:span><text:span text:style-name="T921_18">.<text:s/></text:span></text:p>
        <text:p text:style-name="P922"/>
        <table:table table:style-name="Table34">
          <table:table-column table:style-name="Column116"/>
          <table:table-column table:style-name="Column117"/>
          <table:table-column table:style-name="Column118"/>
          <table:table-row table:style-name="Row159">
            <table:table-cell table:style-name="Cell464">
              <text:p text:style-name="P923"><text:span text:style-name="T923_1">Date<text:s/></text:span></text:p>
            </table:table-cell>
            <table:table-cell table:style-name="Cell465">
              <text:p text:style-name="P924"><text:span text:style-name="T924_1">Project<text:s/></text:span></text:p>
            </table:table-cell>
            <table:table-cell table:style-name="Cell466">
              <text:p text:style-name="P925"><text:span text:style-name="T925_1">Activities</text:span></text:p>
            </table:table-cell>
          </table:table-row>
          <table:table-row table:style-name="Row160">
            <table:table-cell table:style-name="Cell467">
              <text:p text:style-name="P926"><text:span text:style-name="T926_1">May<text:s/>2025</text:span></text:p>
            </table:table-cell>
            <table:table-cell table:style-name="Cell468">
              <text:p text:style-name="P927"><text:span text:style-name="T927_1">WISER</text:span></text:p>
            </table:table-cell>
            <table:table-cell table:style-name="Cell469">
              <text:p text:style-name="P928"><text:span text:style-name="T928_1">Naivasha<text:s/></text:span><text:span text:style-name="T928_2">to<text:s/>co-design<text:s/></text:span><text:span text:style-name="T928_3">the<text:s/>plans<text:s/>for<text:s/>the<text:s/>WISER<text:s/></text:span><text:span text:style-name="T928_4">ActionFirst™</text:span></text:p>
            </table:table-cell>
          </table:table-row>
          <table:table-row table:style-name="Row161">
            <table:table-cell table:style-name="Cell470">
              <text:p text:style-name="P929"><text:span text:style-name="T929_1">June<text:s/>2025</text:span></text:p>
            </table:table-cell>
            <table:table-cell table:style-name="Cell471">
              <text:p text:style-name="P930"><text:span text:style-name="T930_1">W</text:span><text:span text:style-name="T930_2">I</text:span><text:span text:style-name="T930_3">SER</text:span></text:p>
            </table:table-cell>
            <table:table-cell table:style-name="Cell472">
              <text:p text:style-name="P931"><text:span text:style-name="T931_1">Homa<text:s/>Bay,<text:s/>Kenya<text:s/>for<text:s/>Enhancing<text:s/>Climate<text:s/>Resilience<text:s/>in<text:s/>East<text:s/>Africa<text:s/>(ECREA)<text:s/>field<text:s/>monitoring<text:s/>visit.</text:span></text:p>
            </table:table-cell>
          </table:table-row>
          <table:table-row table:style-name="Row162">
            <table:table-cell table:style-name="Cell473">
              <text:p text:style-name="P932"><text:span text:style-name="T932_1">June<text:s/>2025</text:span></text:p>
            </table:table-cell>
            <table:table-cell table:style-name="Cell474">
              <text:p text:style-name="P933"><text:span text:style-name="T933_1">CAFI</text:span></text:p>
            </table:table-cell>
            <table:table-cell table:style-name="Cell475">
              <text:p text:style-name="P934"><text:span text:style-name="T934_1">Geneva<text:s/></text:span><text:span text:style-name="T934_2">for<text:s/>Executive<text:s/>Board<text:s/>meeting</text:span></text:p>
            </table:table-cell>
          </table:table-row>
          <table:table-row table:style-name="Row163">
            <table:table-cell table:style-name="Cell476">
              <text:p text:style-name="P935"><text:span text:style-name="T935_1">July<text:s/>2025</text:span></text:p>
            </table:table-cell>
            <table:table-cell table:style-name="Cell477">
              <text:p text:style-name="P936"><text:span text:style-name="T936_1">CAFI</text:span></text:p>
            </table:table-cell>
            <table:table-cell table:style-name="Cell478">
              <text:p text:style-name="P937"><text:span text:style-name="T937_1">Gabon</text:span><text:span text:style-name="T937_2"><text:s/></text:span><text:span text:style-name="T937_3">monitoring</text:span><text:span text:style-name="T937_4"><text:s/></text:span><text:span text:style-name="T937_5">visit<text:s/></text:span><text:span text:style-name="T937_6">and</text:span><text:span text:style-name="T937_7"><text:s/>Congo<text:s/>Basin<text:s/>Forest<text:s/>Partnership<text:s/>meetings</text:span><text:span text:style-name="T937_8">.<text:s/></text:span></text:p>
            </table:table-cell>
          </table:table-row>
          <table:table-row table:style-name="Row164">
            <table:table-cell table:style-name="Cell479">
              <text:p text:style-name="P938"><text:span text:style-name="T938_1">September<text:s/>2025</text:span></text:p>
            </table:table-cell>
            <table:table-cell table:style-name="Cell480">
              <text:p text:style-name="P939"><text:span text:style-name="T939_1">CAFI</text:span></text:p>
            </table:table-cell>
            <table:table-cell table:style-name="Cell481">
              <text:p text:style-name="P940"><text:span text:style-name="T940_1">Joint</text:span><text:span text:style-name="T940_2"><text:s/></text:span><text:span text:style-name="T940_3">monitoring<text:s/></text:span><text:span text:style-name="T940_4">visit<text:s/>to<text:s/></text:span><text:span text:style-name="T940_5">Yangambi<text:s/>Landscape<text:s/>(DRC),<text:s/>a<text:s/></text:span><text:span text:style-name="T940_6">CBFA<text:s/></text:span><text:span text:style-name="T940_7">accountable<text:s/>grantee</text:span><text:span text:style-name="T940_8">.</text:span><text:span text:style-name="T940_9"><text:s/></text:span><text:span text:style-name="T940_10">M</text:span><text:span text:style-name="T940_11">onitoring<text:s/>visit<text:s/>to<text:s/>PROMIS<text:s/>sites<text:s/>in<text:s/>Kisangani<text:s/>with<text:s/>embassy<text:s/>SRHR<text:s/>adviser<text:s/>and<text:s/>Norway.</text:span></text:p>
            </table:table-cell>
          </table:table-row>
          <table:table-row table:style-name="Row165">
            <table:table-cell table:style-name="Cell482">
              <text:p text:style-name="P941"><text:span text:style-name="T941_1">October<text:s/>2025</text:span></text:p>
            </table:table-cell>
            <table:table-cell table:style-name="Cell483">
              <text:p text:style-name="P942"><text:span text:style-name="T942_1">CAFI</text:span></text:p>
            </table:table-cell>
            <table:table-cell table:style-name="Cell484">
              <text:p text:style-name="P943"><text:span text:style-name="T943_1">Brazzaville<text:s/>(</text:span><text:span text:style-name="T943_2">R</text:span><text:span text:style-name="T943_3">o</text:span><text:span text:style-name="T943_4">C</text:span><text:span text:style-name="T943_5">)<text:s/></text:span><text:span text:style-name="T943_6">for<text:s/>meetings<text:s/>with<text:s/>Minister<text:s/>of<text:s/>Forest<text:s/>Economy<text:s/>and<text:s/>with<text:s/>UNDP</text:span><text:span text:style-name="T943_7">,<text:s/>AFD</text:span><text:span text:style-name="T943_8"><text:s/>and<text:s/>FAO.</text:span></text:p>
            </table:table-cell>
          </table:table-row>
          <table:table-row table:style-name="Row166">
            <table:table-cell table:style-name="Cell485">
              <text:p text:style-name="P944"><text:span text:style-name="T944_1">October<text:s/>2025</text:span></text:p>
            </table:table-cell>
            <table:table-cell table:style-name="Cell486">
              <text:p text:style-name="P945"><text:span text:style-name="T945_1">CAFI</text:span></text:p>
            </table:table-cell>
            <table:table-cell table:style-name="Cell487">
              <text:p text:style-name="P946"><text:span text:style-name="T946_1">Gabon<text:s/>for</text:span><text:span text:style-name="T946_2"><text:s/>CAFI</text:span><text:span text:style-name="T946_3"><text:s/></text:span><text:span text:style-name="T946_4">a</text:span><text:span text:style-name="T946_5">nnual<text:s/>review</text:span><text:span text:style-name="T946_6">,<text:s/>monitoring<text:s/>visit</text:span><text:span text:style-name="T946_7"><text:s/>and<text:s/>pre-COP<text:s/>meetings.</text:span></text:p>
            </table:table-cell>
          </table:table-row>
          <table:table-row table:style-name="Row167">
            <table:table-cell table:style-name="Cell488">
              <text:p text:style-name="P947"><text:span text:style-name="T947_1">November<text:s/>2025</text:span></text:p>
            </table:table-cell>
            <table:table-cell table:style-name="Cell489">
              <text:p text:style-name="P948"><text:span text:style-name="T948_1">CAFI</text:span></text:p>
            </table:table-cell>
            <table:table-cell table:style-name="Cell490">
              <text:p text:style-name="P949"><text:span text:style-name="T949_1">COP30<text:s/>in<text:s/>Belem</text:span></text:p>
            </table:table-cell>
          </table:table-row>
          <table:table-row table:style-name="Row168">
            <table:table-cell table:style-name="Cell491">
              <text:p text:style-name="P950"><text:span text:style-name="T950_1">November<text:s/>2025</text:span></text:p>
            </table:table-cell>
            <table:table-cell table:style-name="Cell492">
              <text:p text:style-name="P951"><text:span text:style-name="T951_1">FFF</text:span></text:p>
            </table:table-cell>
            <table:table-cell table:style-name="Cell493">
              <text:p text:style-name="P952"><text:span text:style-name="T952_1">Monitoring<text:s/>Visit<text:s/>to<text:s/>Zambia</text:span></text:p>
            </table:table-cell>
          </table:table-row>
          <table:table-row table:style-name="Row169">
            <table:table-cell table:style-name="Cell494">
              <text:p text:style-name="P953"><text:span text:style-name="T953_1">December<text:s/>2025<text:s/></text:span></text:p>
            </table:table-cell>
            <table:table-cell table:style-name="Cell495">
              <text:p text:style-name="P954"><text:span text:style-name="T954_1">CAFI<text:s/></text:span><text:span text:style-name="T954_2"><text:tab/></text:span></text:p>
            </table:table-cell>
            <table:table-cell table:style-name="Cell496">
              <text:p text:style-name="P955"><text:span text:style-name="T955_1">Gabon<text:s/>monitoring<text:s/>visit<text:s/>to<text:s/>UNDP<text:s/>and<text:s/>National<text:s/>Parks<text:s/>receiving<text:s/>funding<text:s/>from<text:s/>CAFI</text:span></text:p>
            </table:table-cell>
          </table:table-row>
          <table:table-row table:style-name="Row170">
            <table:table-cell table:style-name="Cell497">
              <text:p text:style-name="P956"><text:span text:style-name="T956_1">January<text:s/>2026</text:span></text:p>
            </table:table-cell>
            <table:table-cell table:style-name="Cell498">
              <text:p text:style-name="P957"><text:span text:style-name="T957_1">SEFA</text:span></text:p>
            </table:table-cell>
            <table:table-cell table:style-name="Cell499">
              <text:p text:style-name="P958"><text:span text:style-name="T958_1">SEFA<text:s/>Annual<text:s/>Governing<text:s/>Council<text:s/>meeting<text:s/>in<text:s/>Berlin</text:span></text:p>
            </table:table-cell>
          </table:table-row>
          <table:table-row table:style-name="Row171">
            <table:table-cell table:style-name="Cell500">
              <text:p text:style-name="P959"><text:span text:style-name="T959_1">January<text:s/>2026</text:span></text:p>
            </table:table-cell>
            <table:table-cell table:style-name="Cell501">
              <text:p text:style-name="P960"><text:span text:style-name="T960_1">WISER<text:s/></text:span></text:p>
            </table:table-cell>
            <table:table-cell table:style-name="Cell502">
              <text:p text:style-name="P961"><text:span text:style-name="T961_1">Mombasa<text:s/>Kenya,<text:s/>Daraja<text:s/>Project<text:s/>Launch</text:span></text:p>
            </table:table-cell>
          </table:table-row>
          <table:table-row table:style-name="Row172">
            <table:table-cell table:style-name="Cell503">
              <text:p text:style-name="P962"><text:span text:style-name="T962_1">January<text:s/>2026</text:span></text:p>
            </table:table-cell>
            <table:table-cell table:style-name="Cell504">
              <text:p text:style-name="P963"><text:span text:style-name="T963_1">CAFI</text:span></text:p>
            </table:table-cell>
            <table:table-cell table:style-name="Cell505">
              <text:p text:style-name="P964"><text:span text:style-name="T964_1">Brazzaville<text:s/>(</text:span><text:span text:style-name="T964_2">R</text:span><text:span text:style-name="T964_3">o</text:span><text:span text:style-name="T964_4">C</text:span><text:span text:style-name="T964_5">)<text:s/>Congo<text:s/>Basin<text:s/>Science<text:s/>Initiative<text:s/>annual<text:s/>conference<text:s/>and<text:s/>peatlands<text:s/>visit<text:s/>joint<text:s/>with<text:s/>CBFA<text:s/>team</text:span></text:p>
            </table:table-cell>
          </table:table-row>
          <table:table-row table:style-name="Row173">
            <table:table-cell table:style-name="Cell506">
              <text:p text:style-name="P965"><text:span text:style-name="T965_1">February<text:s/>2026</text:span></text:p>
            </table:table-cell>
            <table:table-cell table:style-name="Cell507">
              <text:p text:style-name="P966"><text:span text:style-name="T966_1">CAFI</text:span></text:p>
            </table:table-cell>
            <table:table-cell table:style-name="Cell508">
              <text:p text:style-name="P967"><text:span text:style-name="T967_1">Geneva<text:s/>for<text:s/>Executive<text:s/>Board<text:s/>meeting</text:span></text:p>
            </table:table-cell>
          </table:table-row>
          <table:table-row table:style-name="Row174">
            <table:table-cell table:style-name="Cell509">
              <text:p text:style-name="P968"><text:span text:style-name="T968_1">February<text:s/>2026</text:span></text:p>
            </table:table-cell>
            <table:table-cell table:style-name="Cell510">
              <text:p text:style-name="P969"><text:span text:style-name="T969_1">WISER</text:span></text:p>
            </table:table-cell>
            <table:table-cell table:style-name="Cell511">
              <text:p text:style-name="P970"><text:span text:style-name="T970_1">ECREA<text:s/>visits<text:s/>and<text:s/>meeting<text:s/>with<text:s/>Meteo<text:s/>Rwanda</text:span></text:p>
            </table:table-cell>
          </table:table-row>
          <table:table-row table:style-name="Row175">
            <table:table-cell table:style-name="Cell512">
              <text:p text:style-name="P971"><text:span text:style-name="T971_1">March<text:s/>2026</text:span></text:p>
            </table:table-cell>
            <table:table-cell table:style-name="Cell513">
              <text:p text:style-name="P972"><text:span text:style-name="T972_1">CAFI</text:span></text:p>
            </table:table-cell>
            <table:table-cell table:style-name="Cell514">
              <text:p text:style-name="P973"><text:span text:style-name="T973_1">Mai<text:s/>Ndombe<text:s/>(DRC)<text:s/>for<text:s/>monitoring<text:s/>visit<text:s/>joint<text:s/>with<text:s/>Norway</text:span><text:span text:style-name="T973_2"><text:s/>to<text:s/>PIREDD<text:s/>Plateau<text:s/>managed<text:s/>by<text:s/>WWF</text:span></text:p>
            </table:table-cell>
          </table:table-row>
        </table:table>
        <text:p text:style-name="P974"><text:span text:style-name="T974_1">Recommendation</text:span><text:span text:style-name="T974_2">:<text:s/></text:span></text:p>
        <text:list text:style-name="LS9" xml:id="list76">
          <text:list-item>
            <text:p text:style-name="P975"><text:span text:style-name="T975_1">Engagement,<text:s/>including<text:s/>monitoring<text:s/>visits<text:s/>on<text:s/>the<text:s/>WISER<text:s/>programme<text:s/>will<text:s/>continue</text:span><text:span text:style-name="T975_2"><text:s/></text:span><text:span text:style-name="T975_3">to<text:s/>be<text:s/>led<text:s/></text:span><text:span text:style-name="T975_4">by<text:s/>the<text:s/>FCDO<text:s/>ARCAN<text:s/>programme<text:s/>team</text:span><text:span text:style-name="T975_5">.<text:s/></text:span><text:span text:style-name="T975_6">With<text:s/>the<text:s/>loss<text:s/>of<text:s/>the<text:s/>ARCAN<text:s/>MEL<text:s/>Unit,<text:s/>the<text:s/>FCDO<text:s/>monitoring<text:s/>visits<text:s/></text:span><text:span text:style-name="T975_7">should<text:s/></text:span><text:span text:style-name="T975_8">consider</text:span><text:span text:style-name="T975_9"><text:s/></text:span><text:span text:style-name="T975_10">using<text:s/>a<text:s/>structured</text:span><text:span text:style-name="T975_11"><text:s/>process<text:s/>to<text:s/></text:span><text:span text:style-name="T975_12">prioritise<text:s/>visits</text:span><text:span text:style-name="T975_13">,<text:s/>conduct<text:s/>key<text:s/>performance<text:s/>interviews<text:s/>and<text:s/>record<text:s/>and<text:s/>share<text:s/>findings</text:span><text:span text:style-name="T975_14"><text:s/>to<text:s/>maximise<text:s/>the<text:s/>learning<text:s/></text:span><text:span text:style-name="T975_15">and<text:s/>adaptive<text:s/>management<text:s/>of<text:s/>pro</text:span><text:span text:style-name="T975_16">jects<text:s/></text:span><text:span text:style-name="T975_17">based<text:s/>on<text:s/>findings</text:span><text:span text:style-name="T975_18"><text:s/></text:span><text:span text:style-name="T975_19">from<text:s/>these<text:s/>visits</text:span><text:span text:style-name="T975_20">.</text:span></text:p>
          </text:list-item>
        </text:list>
        <text:p text:style-name="P976"><text:span text:style-name="T976_1">Evidence</text:span></text:p>
        <text:p text:style-name="P977"><text:span text:style-name="T977_1">The<text:s/>ARCAN<text:s/>MEL<text:s/>Unit<text:s/>generated<text:s/>new<text:s/>evidence<text:s/>across<text:s/>the<text:s/>portfolio,<text:s/>particularly<text:s/>through<text:s/>the<text:s/>mid-term<text:s/>evaluation<text:s/>studies</text:span><text:span text:style-name="T977_2">.<text:s/>A<text:s/>learning<text:s/>summary<text:s/>consolidated<text:s/>the<text:s/>key<text:s/>findings<text:s/>across<text:s/>the<text:s/>portfolio:</text:span></text:p>
        <text:list text:style-name="LS12" xml:id="list77">
          <text:list-item>
            <text:p text:style-name="P978"><text:span text:style-name="T978_1">It’s<text:s/>difficult</text:span><text:span text:style-name="T978_2"><text:s/>to</text:span><text:span text:style-name="T978_3"><text:s/>rais</text:span><text:span text:style-name="T978_4">e</text:span><text:span text:style-name="T978_5"><text:s/></text:span><text:span text:style-name="T978_6">private<text:s/>capital<text:s/></text:span><text:span text:style-name="T978_7">for<text:s/></text:span><text:span text:style-name="T978_8">climate<text:s/>purposes<text:s/>in<text:s/>Africa<text:s/>currently</text:span><text:span text:style-name="T978_9">,<text:s/>but</text:span><text:span text:style-name="T978_10"><text:s/></text:span><text:span text:style-name="T978_11">possible<text:s/>by<text:s/>providing<text:s/>innovative<text:s/>financial<text:s/>incentives<text:s/>(as<text:s/>in<text:s/>SEFA)<text:s/>or<text:s/>selecting<text:s/></text:span><text:span text:style-name="T978_12">proven<text:s/>interventions<text:s/>(FFF)<text:s/>–<text:s/>although<text:s/>the<text:s/>latter<text:s/></text:span><text:span text:style-name="T978_13">brings</text:span><text:span text:style-name="T978_14"><text:s/>questions<text:s/>about<text:s/>additionality.</text:span></text:p>
          </text:list-item>
          <text:list-item>
            <text:p text:style-name="P979"><text:span text:style-name="T979_1">Localisation</text:span><text:span text:style-name="T979_2"><text:s/>is<text:s/>essential<text:s/>for<text:s/>sustainability,<text:s/>but<text:s/>requires<text:s/>time<text:s/>and<text:s/>resources</text:span><text:span text:style-name="T979_3">,<text:s/>a<text:s/>good<text:s/>understanding<text:s/>of<text:s/>the<text:s/>political<text:s/>economy,<text:s/>carefully<text:s/>selected</text:span><text:span text:style-name="T979_4"><text:s/></text:span><text:span text:style-name="T979_5">local<text:s/>partnersh</text:span><text:span text:style-name="T979_6">ips<text:s/>(</text:span><text:span text:style-name="T979_7">sometimes<text:s/>going<text:s/></text:span><text:span text:style-name="T979_8">beyond</text:span><text:span text:style-name="T979_9"><text:s/>Government)</text:span><text:span text:style-name="T979_10"><text:s/>and</text:span><text:span text:style-name="T979_11"><text:s/>meaningful<text:s/>capacity<text:s/>building.<text:s/></text:span></text:p>
          </text:list-item>
          <text:list-item>
            <text:p text:style-name="P980"><text:span text:style-name="T980_1">Gender</text:span><text:span text:style-name="T980_2"><text:s/>Equality</text:span><text:span text:style-name="T980_3">,<text:s/>Disability<text:s/>and<text:s/>Social<text:s/>Inclusion<text:s/>(</text:span><text:span text:style-name="T980_4">GEDSI</text:span><text:span text:style-name="T980_5">)</text:span><text:span text:style-name="T980_6"><text:s/>is<text:s/>essential<text:s/>to<text:s/>delivering<text:s/>sustainable<text:s/>outcomes<text:s/>but<text:s/>often<text:s/>treated<text:s/>superficially<text:s/>as</text:span><text:span text:style-name="T980_7"><text:s/>an</text:span><text:span text:style-name="T980_8"><text:s/></text:span><text:span text:style-name="T980_9">‘inclusion’<text:s/>issue<text:s/>rather<text:s/>than<text:s/>fundamental<text:s/>to<text:s/>delivery,<text:s/>miss</text:span><text:span text:style-name="T980_10">ing</text:span><text:span text:style-name="T980_11"><text:s/>important<text:s/>opportunities.<text:s/></text:span></text:p>
          </text:list-item>
          <text:list-item>
            <text:p text:style-name="P981"><text:span text:style-name="T981_1">R</text:span><text:span text:style-name="T981_2">eporting<text:s/>often<text:s/>focuses<text:s/>on<text:s/></text:span><text:span text:style-name="T981_3">standard<text:s/>measurable<text:s/></text:span><text:span text:style-name="T981_4">impacts</text:span><text:span text:style-name="T981_5"><text:s/>(e.g.<text:s/></text:span><text:span text:style-name="T981_6">finance<text:s/>mobilised</text:span><text:span text:style-name="T981_7">,<text:s/>beneficiaries)</text:span><text:span text:style-name="T981_8"><text:s/></text:span><text:span text:style-name="T981_9">even<text:s/>if<text:s/>these<text:s/>are</text:span><text:span text:style-name="T981_10"><text:s/>not<text:s/>meaningful.<text:s/>For<text:s/>example,<text:s/>when<text:s/>the<text:s/>contribution<text:s/>of<text:s/>the<text:s/>programme<text:s/>is<text:s/>limited</text:span><text:span text:style-name="T981_11"><text:s/>o</text:span><text:span text:style-name="T981_12">r<text:s/>upstream,</text:span><text:span text:style-name="T981_13"><text:s/>or</text:span><text:span text:style-name="T981_14"><text:s/>when</text:span><text:span text:style-name="T981_15"><text:s/></text:span><text:span text:style-name="T981_16">expected</text:span><text:span text:style-name="T981_17"><text:s/>impacts<text:s/>are<text:s/></text:span><text:span text:style-name="T981_18">reported<text:s/>but<text:s/></text:span><text:span text:style-name="T981_19">not<text:s/></text:span><text:span text:style-name="T981_20">ultimately<text:s/></text:span><text:span text:style-name="T981_21">delivered.</text:span><text:span text:style-name="T981_22"><text:s/>In<text:s/>these<text:s/>cases,<text:s/>particularly<text:s/>for<text:s/>policy<text:s/>and<text:s/>influencing<text:s/>programming,<text:s/>broader<text:s/>measures<text:s/>of<text:s/>transformational<text:s/>change</text:span><text:span text:style-name="T981_23"><text:s/></text:span><text:span text:style-name="T981_24">are</text:span><text:span text:style-name="T981_25"><text:s/>likely<text:s/>to<text:s/>be<text:s/>more<text:s/>meaningful.<text:s/></text:span><text:span text:style-name="T981_26">This<text:s/>would<text:s/>help<text:s/>shift</text:span><text:span text:style-name="T981_27"><text:s/>incentives<text:s/>towards<text:s/>how<text:s/>best<text:s/>to</text:span><text:span text:style-name="T981_28"><text:s/>deliver<text:s/>genuine<text:s/>transformation</text:span><text:span text:style-name="T981_29">,</text:span><text:span text:style-name="T981_30"><text:s/>requir</text:span><text:span text:style-name="T981_31">ing</text:span><text:span text:style-name="T981_32"><text:s/>more<text:s/>focus<text:s/>on<text:s/>domestic<text:s/>financing<text:s/>and<text:s/>institutions,<text:s/>exit<text:s/>strategies</text:span><text:span text:style-name="T981_33">,<text:s/>downstream<text:s/>impacts</text:span><text:span text:style-name="T981_34"><text:s/>and</text:span><text:span text:style-name="T981_35"><text:s/>change<text:s/>pathways</text:span><text:span text:style-name="T981_36">.</text:span></text:p>
          </text:list-item>
        </text:list>
        <text:p text:style-name="P982"><text:span text:style-name="T982_1">Ge</text:span><text:span text:style-name="T982_2">n</text:span><text:span text:style-name="T982_3">der<text:s/>Equity<text:s/>and<text:s/>Social<text:s/>Inclusion</text:span><text:span text:style-name="T982_4"><text:s/>(GESI)</text:span></text:p>
        <text:p text:style-name="P983"/>
        <text:p text:style-name="P984"><text:span text:style-name="T984_1">Progress</text:span><text:span text:style-name="T984_2"><text:s/>on<text:s/>GESI<text:s/>showed<text:s/>a<text:s/>clear<text:s/>shift<text:s/>from<text:s/>partial<text:s/>and<text:s/>uneven<text:s/>integration<text:s/>in<text:s/>24/25<text:s/>to<text:s/>more<text:s/>systematic<text:s/>and<text:s/>operationalised<text:s/>inclusion,<text:s/>although<text:s/>results<text:s/>remain<text:s/>uneven<text:s/>across<text:s/>programmes.<text:s/>WISER<text:s/>demonstrated<text:s/>the<text:s/>strongest<text:s/>advancement,<text:s/>moving<text:s/>beyond<text:s/>participation<text:s/>to<text:s/>embedding<text:s/>inclusion<text:s/>in<text:s/>service<text:s/>design<text:s/>and<text:s/>governance,<text:s/>including<text:s/>disability</text:span><text:span text:style-name="T984_3">‑inclusive<text:s/>early<text:s/>warning<text:s/>systems,<text:s/>sign<text:s/>language<text:s/>and<text:s/>braille<text:s/>climate<text:s/>products,<text:s/>and<text:s/>initiatives<text:s/>such<text:s/>as<text:s/>“Missing<text:s/>Voices”<text:s/>that<text:s/>actively<text:s/>incorporate<text:s/>marginalised<text:s/>groups<text:s/>into<text:s/>decision-making.<text:s/>CIWA<text:s/>progressed<text:s/>by<text:s/>integrating<text:s/>gender,<text:s/>climate,<text:s/>and<text:s/>conflict<text:s/>sensitivity<text:s/>into<text:s/>core<text:s/>programming,<text:s/>including<text:s/>participatory<text:s/>approaches<text:s/>and<text:s/>institutional<text:s/>strengthening,<text:s/>and<text:s/>by<text:s/>reaching<text:s/>vulnerable<text:s/>populations<text:s/>through<text:s/>transboundary<text:s/>water<text:s/>management<text:s/>and<text:s/>early<text:s/>warning<text:s/>systems.<text:s/>CIWA<text:s/>also<text:s/>scaled<text:s/>up<text:s/>its<text:s/>Male<text:s/>Champions<text:s/>for<text:s/>Women’s<text:s/>Empowerment<text:s/>initiative,<text:s/>growing<text:s/>a<text:s/>volunteer<text:s/>base<text:s/>of<text:s/>men<text:s/>and<text:s/>improving<text:s/>their<text:s/>capacity<text:s/>to<text:s/>help<text:s/>drive<text:s/>change<text:s/>using<text:s/>their<text:s/>relative<text:s/>power<text:s/>in<text:s/>water<text:s/>sector<text:s/>institutions.<text:s/>AAAP<text:s/>also<text:s/>strengthened<text:s/>its<text:s/>approach,<text:s/>with<text:s/></text:span><text:span text:style-name="T984_4">GESI<text:s/>integration<text:s/>embedded<text:s/>in<text:s/>investment<text:s/>design<text:s/>(e.g.<text:s/>gender</text:span><text:span text:style-name="T984_5">‑responsive<text:s/>digital<text:s/>advisory<text:s/>services<text:s/>and<text:s/>climate</text:span><text:span text:style-name="T984_6">‑smart<text:s/>agriculture<text:s/>programmes)<text:s/>and<text:s/>broader<text:s/>work<text:s/>on<text:s/>inclusion<text:s/>within<text:s/>policies,<text:s/>finance<text:s/>systems,<text:s/>and<text:s/>capacity<text:s/>building.<text:s/>Overall,<text:s/>compared<text:s/>to<text:s/>24/25,<text:s/>where<text:s/>integration<text:s/>was<text:s/>often<text:s/>more<text:s/>limited<text:s/>or<text:s/>inconsistently<text:s/>reported,<text:s/>progress<text:s/>in<text:s/>25/26<text:s/>reflects<text:s/>greater<text:s/>mainstreaming<text:s/>across<text:s/>design,<text:s/>delivery,<text:s/>and<text:s/>institutional<text:s/>systems,<text:s/>though<text:s/>depth<text:s/>and<text:s/>consistency<text:s/>still<text:s/>vary<text:s/>significantly,<text:s/>particularly<text:s/>in<text:s/>programmes<text:s/>like<text:s/>CAFI<text:s/>where<text:s/>gender<text:s/>responsiveness<text:s/>remains<text:s/>lagging<text:s/>and<text:s/>uneven.<text:s/></text:span></text:p>
        <text:p text:style-name="P985"/>
        <text:p text:style-name="P986"><text:span text:style-name="T986_1">Lessons</text:span></text:p>
        <text:list text:style-name="LS13" xml:id="list81">
          <text:list-item>
            <text:p text:style-name="P987"><text:span text:style-name="T987_1">ARCAN<text:s/>provides<text:s/>evidence<text:s/>that<text:s/>inclusion<text:s/>improves<text:s/>effectiveness,<text:s/>not<text:s/>just<text:s/>equity.<text:s/>For<text:s/>example,<text:s/>WISER’s<text:s/>inclusive<text:s/>early<text:s/>warning<text:s/>approaches<text:s/>and<text:s/>AAAP’s<text:s/>gender-responsive<text:s/>infrastructure<text:s/>investments<text:s/>both<text:s/>resulted<text:s/>in<text:s/>stronger<text:s/>uptake<text:s/>and<text:s/>more<text:s/>relevant<text:s/>services.<text:s/></text:span></text:p>
          </text:list-item>
          <text:list-item>
            <text:p text:style-name="P988"><text:span text:style-name="T988_1">Embedding<text:s/>GEDSI<text:s/>early<text:s/>in<text:s/>design<text:s/>is<text:s/>critical:<text:s/>programmes<text:s/>that<text:s/>integrated<text:s/>GESI<text:s/>into<text:s/>investment<text:s/>preparation<text:s/>(e.g.<text:s/>AAAP)<text:s/>or<text:s/>service<text:s/>co-production<text:s/>(e.g.<text:s/>WISER)<text:s/>achieved<text:s/>deeper<text:s/>and<text:s/>more<text:s/>durable<text:s/>outcomes<text:s/>than<text:s/>those<text:s/>relying<text:s/>on<text:s/>participation<text:s/>indicators<text:s/>alone.</text:span></text:p>
          </text:list-item>
          <text:list-item>
            <text:p text:style-name="P989"><text:span text:style-name="T989_1">Institutional<text:s/>capacity<text:s/>and<text:s/>incentives<text:s/>remain<text:s/>a<text:s/>major<text:s/>constraint,<text:s/>with<text:s/>some<text:s/>programmes<text:s/>showing<text:s/>gaps<text:s/>due<text:s/>to<text:s/>limited<text:s/>resources,<text:s/>unclear<text:s/>accountability,<text:s/>and<text:s/>insufficient<text:s/>integration<text:s/>into<text:s/>monitoring<text:s/>systems.</text:span></text:p>
          </text:list-item>
          <text:list-item>
            <text:p text:style-name="P990"><text:span text:style-name="T990_1">MEL<text:s/>lags<text:s/>behind<text:s/>ambition,<text:s/>with<text:s/>many<text:s/>programmes<text:s/>still<text:s/>relying<text:s/>on<text:s/>output<text:s/>or<text:s/>participation<text:s/>metrics<text:s/>rather<text:s/>than<text:s/>capturing<text:s/>outcome-level<text:s/>change<text:s/>in<text:s/>empowerment,<text:s/>access,<text:s/>and<text:s/>decision-making<text:s/>influence.<text:s/></text:span></text:p>
          </text:list-item>
        </text:list>
        <text:p text:style-name="P991"/>
        <text:p text:style-name="P992"><text:span text:style-name="T992_1">Recommendations:</text:span><text:span text:style-name="T992_2"><text:s/>While<text:s/>most<text:s/>programmes<text:s/>are<text:s/>closing<text:s/>or<text:s/>transitioning<text:s/>to<text:s/>other<text:s/>portfolios,<text:s/>there<text:s/>are<text:s/>useful<text:s/>recommendations<text:s/>to<text:s/>consider<text:s/>for<text:s/>WISER,<text:s/>for<text:s/>sharing<text:s/>with<text:s/>programmes<text:s/>moving<text:s/>to<text:s/>different<text:s/>teams,<text:s/>and<text:s/>for<text:s/>broader<text:s/>internal<text:s/>FCDO<text:s/>use.<text:s/></text:span></text:p>
        <text:list text:style-name="LS14" xml:id="list85">
          <text:list-item>
            <text:p text:style-name="P993"><text:span text:style-name="T993_1">Move<text:s/>from<text:s/>mainstreaming<text:s/>to<text:s/>accountability<text:s/>to<text:s/>consolidate<text:s/>progress,<text:s/>including<text:s/>linking<text:s/>GESI<text:s/>performance<text:s/>to<text:s/>funding<text:s/>decisions<text:s/>and<text:s/>programme<text:s/>assessments,<text:s/>and<text:s/>requiring<text:s/>outcome-level<text:s/>indicators<text:s/>alongside<text:s/>participation<text:s/>metrics.</text:span></text:p>
          </text:list-item>
          <text:list-item>
            <text:p text:style-name="P994"><text:span text:style-name="T994_1">Programmes<text:s/>should<text:s/>embed<text:s/>GESI<text:s/>systematically<text:s/>across<text:s/>design,<text:s/>MEL,<text:s/>and<text:s/>delivery,<text:s/>particularly<text:s/>scaling<text:s/>successful<text:s/>models<text:s/>from<text:s/>WISER<text:s/>(inclusive<text:s/>co-production)<text:s/>and<text:s/>CIWA/AAAP<text:s/>(integration<text:s/>into<text:s/>investment<text:s/>pipelines).</text:span></text:p>
          </text:list-item>
          <text:list-item>
            <text:p text:style-name="P995"><text:span text:style-name="T995_1">Greater<text:s/>support<text:s/>is<text:s/>needed<text:s/>to<text:s/>improve<text:s/>GESI-related<text:s/>institutional<text:s/>capacity<text:s/>and<text:s/>resourcing,<text:s/>including<text:s/>dedicated<text:s/>expertise<text:s/>and<text:s/>stronger<text:s/>incentives<text:s/>for<text:s/>partners.</text:span></text:p>
          </text:list-item>
          <text:list-item>
            <text:p text:style-name="P996"><text:span text:style-name="T996_1">ARCAN<text:s/>should<text:s/>prioritise<text:s/>impact-focused<text:s/>MEL,<text:s/>including<text:s/>qualitative<text:s/>case<text:s/>studies<text:s/>and<text:s/>data<text:s/>systems<text:s/>that<text:s/>demonstrate<text:s/>how<text:s/>inclusion<text:s/>contributes<text:s/>to<text:s/>resilience,<text:s/>adoption,<text:s/>and<text:s/>long-term<text:s/>sustainability,<text:s/>ensuring<text:s/>GESI<text:s/>is<text:s/>treated<text:s/>as<text:s/>a<text:s/>core<text:s/>driver<text:s/>of<text:s/>programme<text:s/>effectiveness<text:s/>rather<text:s/>than<text:s/>a<text:s/>cross-cutting<text:s/>add-on.</text:span></text:p>
          </text:list-item>
        </text:list>
        <text:p text:style-name="P997"/>
        <text:p text:style-name="P998"><text:span text:style-name="T998_1"> </text:span><text:span text:style-name="T998_2">Progress<text:s/>on<text:s/>recommendations<text:s/>from<text:s/>the<text:s/>previous<text:s/>AR:</text:span></text:p>
        <text:p text:style-name="P999"/>
        <table:table table:style-name="Table35">
          <table:table-column table:style-name="Column119"/>
          <table:table-column table:style-name="Column120"/>
          <table:table-row table:style-name="Row176">
            <table:table-cell table:style-name="Cell515">
              <text:p text:style-name="P1000"><text:span text:style-name="T1000_1">Recommendations<text:s/>from<text:s/>202</text:span><text:span text:style-name="T1000_2">5</text:span><text:span text:style-name="T1000_3"><text:s/>A</text:span><text:span text:style-name="T1000_4">nnual<text:s/>Review</text:span><text:span text:style-name="T1000_5"><text:s/></text:span><text:span text:style-name="T1000_6"><text:tab/></text:span></text:p>
            </table:table-cell>
            <table:table-cell table:style-name="Cell516">
              <text:p text:style-name="P1001"><text:span text:style-name="T1001_1">Progress</text:span></text:p>
            </table:table-cell>
          </table:table-row>
          <table:table-row table:style-name="Row177">
            <table:table-cell table:style-name="Cell517">
              <text:p text:style-name="P1002"><text:span text:style-name="T1002_1">Support<text:s/>capacity<text:s/>building<text:s/>for<text:s/>implementing<text:s/>partners,<text:s/>particularly<text:s/>in<text:s/>upstream-focused<text:s/>programmes,<text:s/>to<text:s/>strengthen<text:s/>their<text:s/>ability<text:s/>to<text:s/>implement<text:s/>and<text:s/>report<text:s/>on<text:s/>GESI</text:span></text:p>
            </table:table-cell>
            <table:table-cell table:style-name="Cell518">
              <text:p text:style-name="P1003"><text:span text:style-name="T1003_1">Completed<text:s/></text:span><text:span text:style-name="T1003_2">and</text:span><text:span text:style-name="T1003_3"><text:s/>remains<text:s/>an<text:s/>area<text:s/>of<text:s/>focus</text:span><text:span text:style-name="T1003_4">:<text:s/></text:span><text:span text:style-name="T1003_5">Capacity<text:s/>building<text:s/>has<text:s/>been<text:s/>delivered<text:s/>through<text:s/></text:span><text:span text:style-name="T1003_6">partner</text:span><text:span text:style-name="T1003_7"><text:s/>MEL<text:s/>sessions<text:s/></text:span><text:span text:style-name="T1003_8">and<text:s/></text:span><text:span text:style-name="T1003_9">GEDSI<text:s/></text:span><text:span text:style-name="T1003_10">cas</text:span><text:span text:style-name="T1003_11">e<text:s/>studies</text:span><text:span text:style-name="T1003_12">,<text:s/></text:span><text:span text:style-name="T1003_13">improving<text:s/>integration<text:s/></text:span><text:span text:style-name="T1003_14">in<text:s/>programmes<text:s/></text:span><text:span text:style-name="T1003_15">like</text:span><text:span text:style-name="T1003_16"><text:s/>WISER<text:s/>where<text:s/>inclusive<text:s/>approaches<text:s/>are<text:s/>more<text:s/>consistently<text:s/></text:span><text:span text:style-name="T1003_17">applied.</text:span><text:span text:style-name="T1003_18"><text:s/>However,<text:s/>progress<text:s/></text:span><text:span text:style-name="T1003_19">is</text:span><text:span text:style-name="T1003_20"><text:s/>uneven,<text:s/>with<text:s/>upstream<text:s/>and<text:s/>infrastructure<text:s/>programmes<text:s/></text:span><text:span text:style-name="T1003_21">showing</text:span><text:span text:style-name="T1003_22"><text:s/>weaker<text:s/>integration<text:s/>and<text:s/>limited<text:s/></text:span><text:span text:style-name="T1003_23">improvements</text:span><text:span text:style-name="T1003_24"><text:s/>in<text:s/>GEDSI<text:s/>data<text:s/>and<text:s/>reporting.</text:span></text:p>
            </table:table-cell>
          </table:table-row>
          <table:table-row table:style-name="Row178">
            <table:table-cell table:style-name="Cell519">
              <text:p text:style-name="P1004"><text:span text:style-name="T1004_1">Developing<text:s/>clearer<text:s/>VfM<text:s/>dimensions,<text:s/>improved<text:s/>data<text:s/>collection,<text:s/>and<text:s/>targeted<text:s/>support<text:s/>to<text:s/>ensure<text:s/>equity<text:s/>considerations<text:s/>inform<text:s/>programming.</text:span></text:p>
            </table:table-cell>
            <table:table-cell table:style-name="Cell520">
              <text:p text:style-name="P1005"><text:span text:style-name="T1005_1">Completed<text:s/></text:span><text:span text:style-name="T1005_2">and</text:span><text:span text:style-name="T1005_3"><text:s/>remains<text:s/>an<text:s/>area<text:s/>of<text:s/>focus</text:span><text:span text:style-name="T1005_4">:</text:span><text:span text:style-name="T1005_5"><text:s/></text:span></text:p>
              <text:p text:style-name="P1006"><text:span text:style-name="T1006_1">The<text:s/>ARCAN<text:s/>VfM<text:s/>deep<text:s/>dive<text:s/>and<text:s/>case<text:s/>studies<text:s/>have<text:s/>strengthened<text:s/>the<text:s/>evidence<text:s/>base<text:s/>and<text:s/>identified<text:s/>key<text:s/>gaps,<text:s/>particularly<text:s/>in<text:s/>equity<text:s/>and<text:s/>outcomes.<text:s/>They<text:s/>have<text:s/>informed<text:s/>more<text:s/>structured<text:s/>approaches,<text:s/>including<text:s/>scorecards<text:s/>and<text:s/>improved<text:s/>data<text:s/>collection.<text:s/>However,<text:s/>data<text:s/>remains<text:s/>inconsistent<text:s/>and<text:s/>output-focused,<text:s/>with<text:s/>limited<text:s/>integration<text:s/>of<text:s/>equity<text:s/>and<text:s/>weak<text:s/>use<text:s/>in<text:s/>decision-making.</text:span></text:p>
            </table:table-cell>
          </table:table-row>
          <table:table-row table:style-name="Row179">
            <table:table-cell table:style-name="Cell521">
              <text:p text:style-name="P1007"><text:span text:style-name="T1007_1">Leverage<text:s/>learning<text:s/>across<text:s/>programmes<text:s/>by<text:s/>facilitating<text:s/>cross-programme<text:s/>exchanges<text:s/>on<text:s/>effective<text:s/>GESI<text:s/>practices</text:span></text:p>
            </table:table-cell>
            <table:table-cell table:style-name="Cell522">
              <text:p text:style-name="P1008"><text:span text:style-name="T1008_1">Completed</text:span><text:span text:style-name="T1008_2"><text:s/></text:span><text:span text:style-name="T1008_3">and<text:s/></text:span><text:span text:style-name="T1008_4">remains<text:s/>an<text:s/>area<text:s/>of<text:s/>focus</text:span><text:span text:style-name="T1008_5">:<text:s/></text:span><text:span text:style-name="T1008_6">The<text:s/>ARCAN<text:s/></text:span><text:span text:style-name="T1008_7">GEDSI<text:s/></text:span><text:span text:style-name="T1008_8">Learning<text:s/>Seminar</text:span><text:span text:style-name="T1008_9">,<text:s/>alongside<text:s/>expanded</text:span><text:span text:style-name="T1008_10"><text:s/>use<text:s/>of<text:s/>case<text:s/>studies<text:s/>and<text:s/>stories<text:s/>of<text:s/>change</text:span><text:span text:style-name="T1008_11">,<text:s/>has<text:s/>improved</text:span><text:span text:style-name="T1008_12"><text:s/>knowledge<text:s/>sharing</text:span><text:span text:style-name="T1008_13">.<text:s/>However</text:span><text:span text:style-name="T1008_14">,<text:s/>further<text:s/>institutionalisation<text:s/>is<text:s/>needed<text:s/>to<text:s/>ensure<text:s/></text:span><text:span text:style-name="T1008_15">consistent</text:span><text:span text:style-name="T1008_16"><text:s/>uptake<text:s/>and<text:s/>application.</text:span></text:p>
            </table:table-cell>
          </table:table-row>
          <table:table-row table:style-name="Row180">
            <table:table-cell table:style-name="Cell523">
              <text:p text:style-name="P1009"><text:span text:style-name="T1009_1">Within<text:s/>FCDO<text:s/>ARCAN<text:s/>team,<text:s/>share<text:s/>and<text:s/>potentially<text:s/>roll<text:s/>out<text:s/>GESI-FCV-Climate<text:s/>risk<text:s/>framework<text:s/>delivered<text:s/>by<text:s/>the<text:s/>Women,<text:s/>Peace,<text:s/>and<text:s/>Security<text:s/>Helpdes</text:span><text:span text:style-name="T1009_2">k</text:span></text:p>
            </table:table-cell>
            <table:table-cell table:style-name="Cell524">
              <text:p text:style-name="P1010"><text:span text:style-name="T1010_1">Limited<text:s/>progress</text:span><text:span text:style-name="T1010_2">:<text:s/></text:span><text:span text:style-name="T1010_3">Rollout</text:span><text:span text:style-name="T1010_4"><text:s/>has<text:s/>been<text:s/>constrained<text:s/>by<text:s/>closures,<text:s/>FCDO<text:s/>restructuring,<text:s/>and<text:s/>limited<text:s/>capacity,</text:span><text:span text:style-name="T1010_5"><text:s/></text:span><text:span text:style-name="T1010_6">and<text:s/>is</text:span><text:span text:style-name="T1010_7"><text:s/>not<text:s/>yet<text:s/>systematically<text:s/>embedded<text:s/>or<text:s/>shared<text:s/>beyond<text:s/>initial<text:s/>internal<text:s/>use</text:span><text:span text:style-name="T1010_8">.</text:span></text:p>
            </table:table-cell>
          </table:table-row>
        </table:table>
        <text:p text:style-name="P1011"/>
        <text:p text:style-name="P1012"/>
        <text:p text:style-name="P1013"><text:span text:style-name="T1013_1">Recommendations<text:s/>for<text:s/>the<text:s/>year<text:s/>ahead:</text:span></text:p>
        <text:p text:style-name="P1014"/>
        <text:list text:style-name="LS11" xml:id="list89">
          <text:list-item>
            <text:p text:style-name="P1015"><text:span text:style-name="T1015_1">Continue<text:s/>to<text:s/>promote<text:s/>ARCAN<text:s/>MEL<text:s/>learning</text:span><text:span text:style-name="T1015_2">,<text:s/>particularly<text:s/>related<text:s/>to<text:s/>private<text:s/>sector<text:s/>financing,<text:s/></text:span><text:span text:style-name="T1015_3">localisation,</text:span><text:span text:style-name="T1015_4"><text:s/>GEDSI</text:span><text:span text:style-name="T1015_5"><text:s/></text:span><text:span text:style-name="T1015_6">and<text:s/>meaningful<text:s/>impact<text:s/>reporting,<text:s/></text:span><text:span text:style-name="T1015_7">across<text:s/>FCDO<text:s/>and<text:s/>other<text:s/>climate<text:s/>and<text:s/>environment<text:s/>programming.<text:s/></text:span></text:p>
          </text:list-item>
          <text:list-item>
            <text:p text:style-name="P1016"><text:span text:style-name="T1016_1">WISER</text:span><text:span text:style-name="T1016_2"><text:s/></text:span><text:span text:style-name="T1016_3">reporting<text:s/>should<text:s/>increasingly<text:s/>focus<text:s/></text:span><text:span text:style-name="T1016_4">on<text:s/></text:span><text:span text:style-name="T1016_5">measuring<text:s/>transformational<text:s/>change<text:s/>–<text:s/>including<text:s/>domestic<text:s/>financing,<text:s/>institutional<text:s/>strengthening</text:span><text:span text:style-name="T1016_6"><text:s/>and<text:s/>pathways<text:s/>and<text:s/>contribution<text:s/>to<text:s/>resilience.</text:span></text:p>
          </text:list-item>
          <text:list-item>
            <text:p text:style-name="P1017"><text:span text:style-name="T1017_1">Facilitate<text:s/>capacity<text:s/>building<text:s/>for<text:s/>WISER<text:s/>implementing<text:s/>partners<text:s/>to<text:s/>strengthen<text:s/>the<text:s/>collection<text:s/>and<text:s/>reporting<text:s/>of<text:s/>disability-disaggregated<text:s/>data,<text:s/>including<text:s/>through<text:s/>practical<text:s/>use<text:s/>of<text:s/>functional<text:s/>approaches<text:s/>such<text:s/>as<text:s/>the<text:s/>Washington<text:s/>Group<text:s/>Questions.</text:span></text:p>
          </text:list-item>
          <text:list-item>
            <text:p text:style-name="P1018"><text:span text:style-name="T1018_1">Capture<text:s/>and<text:s/>synthesise<text:s/>GEDSI<text:s/>learning<text:s/>from<text:s/>across<text:s/>ARCAN,<text:s/>including<text:s/>good<text:s/>practice<text:s/>on<text:s/>inclusion<text:s/>and<text:s/>data<text:s/>disaggregation,<text:s/>to<text:s/>inform<text:s/>and<text:s/>strengthen<text:s/>GEDSI<text:s/>integration<text:s/>under<text:s/>WISER.</text:span></text:p>
          </text:list-item>
          <text:list-item>
            <text:p text:style-name="P1019"><text:span text:style-name="T1019_1">Share<text:s/>and<text:s/>apply<text:s/>the<text:s/>GESI–FCV–Climate<text:s/>risk<text:s/>framework<text:s/>within<text:s/>the<text:s/>FCDO<text:s/>ARCAN<text:s/>team,<text:s/>and,<text:s/>where<text:s/>feasible,<text:s/>under<text:s/>WISER;<text:s/>alongside<text:s/>this,<text:s/>share<text:s/>key<text:s/>lessons<text:s/>across<text:s/>ECD<text:s/>to<text:s/>strengthen<text:s/>good<text:s/>practice<text:s/>on<text:s/>integrating<text:s/>intersectional<text:s/>risks<text:s/>into<text:s/>programming.</text:span></text:p>
          </text:list-item>
        </text:list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&quot;Arial&quot;,sans-serif" svg:font-family="&quot;Arial&quot;,sans-serif" style:font-family-generic="roman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Open Sans Light" svg:font-family="Open Sans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Calibri" fo:font-size="11pt" style:font-size-asian="11pt" style:font-name-complex="Calibri" style:font-size-complex="11pt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line-height="108%" fo:margin-top="0.071cm" fo:keep-with-next="always" fo:keep-together="always"/>
      <style:text-properties fo:color="#2f5496" style:font-name="Calibri Light" fo:font-size="13pt" style:font-name-asian="游ゴシック Light" style:font-size-asian="13pt" style:font-name-complex="Times New Roman" style:font-size-complex="13pt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Heading_20_7" style:display-name="Heading 7" style:family="paragraph" style:parent-style-name="Normal" style:default-outline-level="7">
      <style:paragraph-properties fo:margin-top="0.071cm" fo:keep-with-next="always" fo:keep-together="always"/>
      <style:text-properties fo:font-style="italic" style:font-style-asian="italic" style:font-style-complex="italic"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Heading_20_2_20_Char" style:display-name="Heading 2 Char" style:family="text" style:parent-style-name="Default_20_Paragraph_20_Font">
      <style:text-properties fo:color="#2f5496" style:font-name="Calibri Light" fo:font-size="13pt" style:font-name-asian="游ゴシック Light" style:font-size-asian="13pt" style:font-name-complex="Times New Roman" style:font-size-complex="13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paragraph-properties fo:margin-bottom="0.282cm"/>
      <style:text-properties style:font-name="Calibri" fo:font-size="10pt" style:font-size-asian="10pt" style:font-name-complex="Arial" style:font-size-complex="10pt"/>
    </style:style>
    <style:style style:name="Comment_20_Text_20_Char" style:display-name="Comment Text Char" style:family="text" style:parent-style-name="Default_20_Paragraph_20_Font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List_20_Paragraph" style:display-name="List Paragraph" style:family="paragraph" style:parent-style-name="Normal">
      <style:paragraph-properties fo:line-height="108%" fo:margin-bottom="0.282cm" fo:margin-left="1.27cm"/>
      <style:text-properties style:font-name="Calibri" style:font-name-complex="Arial"/>
    </style:style>
    <style:style style:name="List_20_Paragraph_20_Char" style:display-name="List Paragraph Char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size="10pt" style:font-size-asian="10pt" style:font-size-complex="1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Calibri" style:font-name-complex="Arial"/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Calibri" style:font-name-complex="Arial"/>
    </style:style>
    <style:style style:name="Footer_20_Char" style:display-name="Footer Char" style:family="text" style:parent-style-name="Default_20_Paragraph_20_Font"/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Mention" style:family="text" style:parent-style-name="Default_20_Paragraph_20_Font">
      <style:text-properties fo:background-color="#e1dfdd" fo:color="#2b579a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paragraph" style:family="paragraph" style:parent-style-name="Normal">
      <style:paragraph-properties fo:margin-top="0.494cm" fo:margin-bottom="0.494cm"/>
      <style:text-properties style:font-name="Times New Roman" fo:font-size="12pt" style:font-name-asian="Times New Roman" style:font-size-asian="12pt" style:font-name-complex="Times New Roman" style:font-size-complex="12pt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findhit" style:family="text"/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Calibri" fo:font-size="10pt" style:font-size-asian="10pt" style:font-name-complex="Calibri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 fo:font-style="italic" style:font-style-asian="italic" fo:font-size="9pt" style:font-size-asian="9pt" fo:language="en" fo:country="GB"/>
    </style:style>
    <style:style style:name="Ecorys_20_Bullet_20_01" style:display-name="Ecorys Bullet 01" style:family="paragraph" style:parent-style-name="Normal">
      <style:paragraph-properties fo:text-align="justify" fo:margin-bottom="0.318cm"/>
      <style:text-properties fo:color="#000000" style:font-name="Calibri" fo:font-size="10pt" style:font-name-asian="游明朝" style:font-size-asian="10pt" style:font-name-complex="Arial" style:font-size-complex="10pt"/>
    </style:style>
    <style:style style:name="Ecorys_20_Bullet_20_01_20_Char" style:display-name="Ecorys Bullet 01 Char" style:family="text" style:parent-style-name="Default_20_Paragraph_20_Font">
      <style:text-properties fo:color="#000000" fo:font-size="10pt" style:font-name-asian="游明朝" style:font-size-asian="10pt" style:font-size-complex="10pt"/>
    </style:style>
    <style:style style:name="Revision" style:family="paragraph">
      <style:paragraph-properties fo:line-height="100%" fo:margin-bottom="0cm"/>
      <style:text-properties style:font-name="Calibri" fo:font-size="11pt" style:font-size-asian="11pt" style:font-name-complex="Calibri" style:font-size-complex="11pt"/>
    </style:style>
    <style:style style:name="ftref_20_Car_20_Car_20_Car_20_Car1_20_Car_20_Car" style:display-name="ftref Car Car Car Car1 Car Car" style:family="paragraph" style:parent-style-name="Normal">
      <style:paragraph-properties fo:text-align="justify" fo:line-height="0.423cm" fo:margin-top="0.212cm" fo:margin-bottom="0.212cm"/>
      <style:text-properties style:text-position="super 58%" fo:font-style="italic" style:font-style-asian="italic" style:font-name="Calibri" fo:font-size="9pt" style:font-size-asian="9pt" style:font-name-complex="Arial"/>
    </style:style>
    <style:style style:name="Ecorys_20_Body" style:display-name="Ecorys Body" style:family="paragraph">
      <style:paragraph-properties fo:text-align="justify" fo:line-height="125%" fo:margin-bottom="0.318cm"/>
      <style:text-properties fo:color="#000000" style:font-name="Arial" fo:font-size="10pt" style:font-size-asian="10pt" style:font-name-complex="Open Sans Light" style:font-size-complex="10pt"/>
    </style:style>
    <style:style style:name="Ecorys_20_Body_20_Char" style:display-name="Ecorys Body Char" style:family="text" style:parent-style-name="Default_20_Paragraph_20_Font">
      <style:text-properties fo:color="#000000" style:font-name="Arial" fo:font-size="10pt" style:font-size-asian="10pt" style:font-name-complex="Open Sans Light" style:font-size-complex="10pt"/>
    </style:style>
    <style:style style:name="Default" style:family="paragraph">
      <style:paragraph-properties style:text-autospace="none" fo:line-height="100%" fo:margin-bottom="0cm"/>
      <style:text-properties fo:color="#000000" style:font-name="Times New Roman" fo:font-size="12pt" style:font-size-asian="12pt" style:font-name-complex="Times New Roman" style:font-size-complex="12pt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Calibri" fo:font-size="10pt" style:font-size-asian="10pt" style:font-name-complex="Calibri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Ecorys_20_Bullet_20_02" style:display-name="Ecorys Bullet 02" style:family="paragraph" style:parent-style-name="Ecorys_20_Body">
      <style:paragraph-properties fo:text-indent="-0.501cm" fo:margin-left="1.002cm"/>
    </style:style>
    <style:style style:name="Ecorys_20_Bullet_20_03" style:display-name="Ecorys Bullet 03" style:family="paragraph" style:parent-style-name="Ecorys_20_Body">
      <style:paragraph-properties fo:text-indent="-0.501cm" fo:margin-left="1.501cm"/>
    </style:style>
    <style:style style:name="Ecorys_20_Bullet_20_04" style:display-name="Ecorys Bullet 04" style:family="paragraph" style:parent-style-name="Ecorys_20_Body">
      <style:paragraph-properties fo:text-indent="-0.501cm" fo:margin-left="2.002cm"/>
    </style:style>
    <style:style style:name="Heading_20_7_20_Char" style:display-name="Heading 7 Char" style:family="text" style:parent-style-name="Default_20_Paragraph_20_Font">
      <style:text-properties fo:font-style="italic" style:font-style-asian="italic" style:font-style-complex="italic" fo:color="#1f3763" style:font-name="Calibri Light" style:font-name-asian="游ゴシック Light" style:font-name-complex="Times New Roman"/>
    </style:style>
    <style:style style:name="pf0" style:family="paragraph" style:parent-style-name="Normal">
      <style:paragraph-properties fo:margin-top="0.494cm" fo:margin-bottom="0.494cm"/>
      <style:text-properties style:font-name="Times New Roman" fo:font-size="12pt" style:font-name-asian="Times New Roman" style:font-size-asian="12pt" style:font-name-complex="Times New Roman" style:font-size-complex="12pt" fo:language-asian="en" fo:country-asian="GB"/>
    </style:style>
    <style:style style:name="Ecorys_20_H2" style:display-name="Ecorys H2" style:family="paragraph">
      <style:paragraph-properties fo:line-height="108%" fo:margin-top="0.847cm" fo:margin-bottom="0.212cm" fo:keep-with-next="always"/>
      <style:text-properties fo:color="#006eb8" style:font-name="Arial" fo:font-size="20pt" style:font-size-asian="20pt" style:font-name-complex="Open Sans Light" style:font-size-complex="20pt" fo:font-weight="bold" style:font-weight-asian="bold"/>
    </style:style>
    <style:style style:name="Normal_20__28_Web_29_" style:display-name="Normal (Web)" style:family="paragraph" style:parent-style-name="Normal">
      <style:text-properties style:font-name="Times New Roman" fo:font-size="12pt" style:font-size-asian="12pt" style:font-name-complex="Times New Roman" style:font-size-complex="12pt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Heading_20_1_20_Char" style:display-name="Heading 1 Char" style:family="text" style:parent-style-name="Default_20_Paragraph_20_Font"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fo:font-weight="normal" style:font-weight-asian="normal" style:font-weight-complex="normal"/>
    </style:style>
    <text:list-style style:name="LS3">
      <text:list-level-style-number style:num-format="1" text:style-name="List3Level0" style:num-suffix=".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Arial" fo:font-size="12pt" style:font-name-asian="Arial" style:font-size-asian="12pt" style:font-name-complex="Arial" fo:font-weight="bold" style:font-weight-asian="bold"/>
    </style: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2pt" style:font-name-asian="Arial" style:font-size-asian="12pt" style:font-name-complex="Arial" fo:font-weight="bold" style:font-weight-asian="bold"/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">
      <text:list-level-style-number style:num-format="a" text:style-name="List6Level0" style:num-suffix=")" text:level="1">
        <style:list-level-properties text:space-before="1.376cm" text:min-label-width="0.635cm" fo:text-align="start" text:list-level-position-and-space-mode="label-alignment">
          <style:list-level-label-alignment text:label-followed-by="listtab" fo:margin-left="2.011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2.646cm" text:min-label-width="0.635cm" fo:text-align="start" text:list-level-position-and-space-mode="label-alignment">
          <style:list-level-label-alignment text:label-followed-by="listtab" fo:margin-left="3.281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4.551cm" text:min-label-distance="0.318cm" fo:text-align="end" text:list-level-position-and-space-mode="label-alignment">
          <style:list-level-label-alignment text:label-followed-by="listtab" fo:margin-left="4.55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5.186cm" text:min-label-width="0.635cm" fo:text-align="start" text:list-level-position-and-space-mode="label-alignment">
          <style:list-level-label-alignment text:label-followed-by="listtab" fo:margin-left="5.821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6.456cm" text:min-label-width="0.635cm" fo:text-align="start" text:list-level-position-and-space-mode="label-alignment">
          <style:list-level-label-alignment text:label-followed-by="listtab" fo:margin-left="7.091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8.361cm" text:min-label-distance="0.318cm" fo:text-align="end" text:list-level-position-and-space-mode="label-alignment">
          <style:list-level-label-alignment text:label-followed-by="listtab" fo:margin-left="8.361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996cm" text:min-label-width="0.635cm" fo:text-align="start" text:list-level-position-and-space-mode="label-alignment">
          <style:list-level-label-alignment text:label-followed-by="listtab" fo:margin-left="9.631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10.266cm" text:min-label-width="0.635cm" fo:text-align="start" text:list-level-position-and-space-mode="label-alignment">
          <style:list-level-label-alignment text:label-followed-by="listtab" fo:margin-left="10.901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2.171cm" text:min-label-distance="0.318cm" fo:text-align="end" text:list-level-position-and-space-mode="label-alignment">
          <style:list-level-label-alignment text:label-followed-by="listtab" fo:margin-left="12.171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fo:font-size="12pt" style:font-size-asian="12pt" style:font-name-complex="Arial" style:font-size-complex="12pt"/>
    </style: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2pt" style:font-size-asian="12pt" style:font-name-complex="Arial" style:font-size-complex="12pt"/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2Level0" style:family="text">
      <style:text-properties style:font-name="Wingdings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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fo:font-weight="bold" style:font-weight-asian="bold"/>
    </style:style>
    <text:list-style style:name="LS13">
      <text:list-level-style-number style:num-format="1" text:style-name="List13Level0" style:num-suffix="." text:level="1">
        <style:list-level-properties text:space-before="0.088cm" text:min-label-width="0.635cm" fo:text-align="start" text:list-level-position-and-space-mode="label-alignment">
          <style:list-level-label-alignment text:label-followed-by="listtab" fo:margin-left="0.723cm" fo:text-indent="-0.635cm"/>
        </style:list-level-properties>
        <style:text-properties fo:font-weight="bold" style:font-weight-asian="bold"/>
      </text:list-level-style-number>
      <text:list-level-style-number style:num-format="a" text:style-name="List13Level1" style:num-suffix="." text:level="2">
        <style:list-level-properties text:space-before="1.358cm" text:min-label-width="0.635cm" fo:text-align="start" text:list-level-position-and-space-mode="label-alignment">
          <style:list-level-label-alignment text:label-followed-by="listtab" fo:margin-left="1.993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263cm" text:min-label-distance="0.318cm" fo:text-align="end" text:list-level-position-and-space-mode="label-alignment">
          <style:list-level-label-alignment text:label-followed-by="listtab" fo:margin-left="3.263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3.898cm" text:min-label-width="0.635cm" fo:text-align="start" text:list-level-position-and-space-mode="label-alignment">
          <style:list-level-label-alignment text:label-followed-by="listtab" fo:margin-left="4.533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168cm" text:min-label-width="0.635cm" fo:text-align="start" text:list-level-position-and-space-mode="label-alignment">
          <style:list-level-label-alignment text:label-followed-by="listtab" fo:margin-left="5.803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073cm" text:min-label-distance="0.318cm" fo:text-align="end" text:list-level-position-and-space-mode="label-alignment">
          <style:list-level-label-alignment text:label-followed-by="listtab" fo:margin-left="7.073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7.708cm" text:min-label-width="0.635cm" fo:text-align="start" text:list-level-position-and-space-mode="label-alignment">
          <style:list-level-label-alignment text:label-followed-by="listtab" fo:margin-left="8.343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8.978cm" text:min-label-width="0.635cm" fo:text-align="start" text:list-level-position-and-space-mode="label-alignment">
          <style:list-level-label-alignment text:label-followed-by="listtab" fo:margin-left="9.613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0.883cm" text:min-label-distance="0.318cm" fo:text-align="end" text:list-level-position-and-space-mode="label-alignment">
          <style:list-level-label-alignment text:label-followed-by="listtab" fo:margin-left="10.883cm" fo:text-indent="-0.318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088cm" text:min-label-width="0.635cm" fo:text-align="start" text:list-level-position-and-space-mode="label-alignment">
          <style:list-level-label-alignment text:label-followed-by="listtab" fo:margin-left="0.723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358cm" text:min-label-width="0.635cm" fo:text-align="start" text:list-level-position-and-space-mode="label-alignment">
          <style:list-level-label-alignment text:label-followed-by="listtab" fo:margin-left="1.993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263cm" text:min-label-distance="0.318cm" fo:text-align="end" text:list-level-position-and-space-mode="label-alignment">
          <style:list-level-label-alignment text:label-followed-by="listtab" fo:margin-left="3.263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3.898cm" text:min-label-width="0.635cm" fo:text-align="start" text:list-level-position-and-space-mode="label-alignment">
          <style:list-level-label-alignment text:label-followed-by="listtab" fo:margin-left="4.533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168cm" text:min-label-width="0.635cm" fo:text-align="start" text:list-level-position-and-space-mode="label-alignment">
          <style:list-level-label-alignment text:label-followed-by="listtab" fo:margin-left="5.803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073cm" text:min-label-distance="0.318cm" fo:text-align="end" text:list-level-position-and-space-mode="label-alignment">
          <style:list-level-label-alignment text:label-followed-by="listtab" fo:margin-left="7.073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7.708cm" text:min-label-width="0.635cm" fo:text-align="start" text:list-level-position-and-space-mode="label-alignment">
          <style:list-level-label-alignment text:label-followed-by="listtab" fo:margin-left="8.343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8.978cm" text:min-label-width="0.635cm" fo:text-align="start" text:list-level-position-and-space-mode="label-alignment">
          <style:list-level-label-alignment text:label-followed-by="listtab" fo:margin-left="9.613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0.883cm" text:min-label-distance="0.318cm" fo:text-align="end" text:list-level-position-and-space-mode="label-alignment">
          <style:list-level-label-alignment text:label-followed-by="listtab" fo:margin-left="10.883cm" fo:text-indent="-0.318cm"/>
        </style:list-level-properties>
      </text:list-level-style-number>
    </text:list-style>
    <style:style style:name="List15Level0" style:family="text">
      <style:text-properties fo:font-size="10pt" style:font-size-asian="10pt"/>
    </style:style>
    <style:style style:name="List15Level1" style:family="text">
      <style:text-properties style:font-name="Courier New" fo:font-size="10pt" style:font-size-asian="10pt"/>
    </style:style>
    <style:style style:name="List15Level2" style:family="text">
      <style:text-properties style:font-name="Wingdings" fo:font-size="10pt" style:font-size-asian="10pt"/>
    </style:style>
    <style:style style:name="List15Level3" style:family="text">
      <style:text-properties style:font-name="Wingdings" fo:font-size="10pt" style:font-size-asian="10pt"/>
    </style:style>
    <style:style style:name="List15Level4" style:family="text">
      <style:text-properties style:font-name="Wingdings" fo:font-size="10pt" style:font-size-asian="10pt"/>
    </style:style>
    <style:style style:name="List15Level5" style:family="text">
      <style:text-properties style:font-name="Wingdings" fo:font-size="10pt" style:font-size-asian="10pt"/>
    </style:style>
    <style:style style:name="List15Level6" style:family="text">
      <style:text-properties style:font-name="Wingdings" fo:font-size="10pt" style:font-size-asian="10pt"/>
    </style:style>
    <style:style style:name="List15Level7" style:family="text">
      <style:text-properties style:font-name="Wingdings" fo:font-size="10pt" style:font-size-asian="10pt"/>
    </style:style>
    <style:style style:name="List15Level8" style:family="text">
      <style:text-properties style:font-name="Wingdings" fo:font-size="10pt" style:font-size-asian="10pt"/>
    </style: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ize="10pt" style:font-size-asian="10pt"/>
      </text:list-level-style-number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16">
      <text:list-level-style-number style:num-format="1" text:style-name="List16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0Level0" style:family="text">
      <style:text-properties style:font-name="&quot;Arial&quot;,sans-serif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-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&quot;Arial&quot;,sans-serif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1.7cm" fo:padding-right="0cm" fo:margin-right="1.7cm"/>
      <style:header-style>
        <style:header-footer-properties fo:min-height="1.75cm" style:dynamic-spacing="true"/>
      </style:header-style>
      <style:footer-style>
        <style:header-footer-properties fo:min-height="0.45cm" style:dynamic-spacing="true"/>
      </style:footer-style>
    </style:page-layout>
    <style:style style:name="P1" style:family="paragraph" style:parent-style-name="Header" style:master-page-name="MasterPage1">
      <style:paragraph-properties fo:text-align="center"/>
    </style:style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fo:font-size="10pt" style:font-name-asian="Calibri" style:font-size-asian="10pt" style:font-size-complex="10pt"/>
    </style:style>
    <style:style style:name="FR2" style:family="graphic">
      <style:graphic-properties draw:stroke="none" svg:stroke-width="0.026cm" draw:fill-color="#ffffff" fo:background-color="#ffffff" fo:border-top="none" fo:margin-top="0.127cm" fo:border-bottom="none" fo:margin-bottom="0.127cm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Normal"/>
    <style:style style:name="P4" style:family="paragraph" style:parent-style-name="Footer">
      <style:paragraph-properties fo:text-align="right"/>
    </style:style>
    <style:style style:name="T4_1" style:family="text"/>
    <style:style style:name="P5" style:family="paragraph" style:parent-style-name="Footer"/>
    <style:page-layout style:name="pm2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6" style:family="paragraph" style:parent-style-name="Header"/>
    <style:style style:name="P7" style:family="paragraph" style:parent-style-name="Header"/>
    <style:style style:name="FR3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fo:font-size="10pt" style:font-name-asian="Calibri" style:font-size-asian="10pt" style:font-size-complex="10pt"/>
    </style:style>
    <style:style style:name="P9" style:family="paragraph" style:parent-style-name="Footer">
      <style:paragraph-properties fo:text-align="center"/>
    </style:style>
    <style:style style:name="FR4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10" style:family="paragraph" style:parent-style-name="Normal"/>
    <style:style style:name="T10_1" style:family="text">
      <style:text-properties fo:color="#000000" fo:font-size="10pt" style:font-name-asian="Calibri" style:font-size-asian="10pt" style:font-size-complex="10pt"/>
    </style:style>
    <style:style style:name="T10_2" style:family="text"/>
    <style:style style:name="P11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cm" svg:width="1.233cm" svg:height="1.233cm" draw:style-name="FR1" text:anchor-type="page" draw:z-index="18"><draw:text-box fo:min-height="1.233cm"><text:p text:style-name="P2"><text:span text:style-name="T2_1">OFFICIAL</text:span></text:p></draw:text-box><svg:desc>OFFICIAL</svg:desc></draw:frame><draw:frame svg:x="5.098cm" svg:y="-0.245cm" svg:width="10.557cm" svg:height="0.885cm" draw:style-name="FR2" text:anchor-type="char" draw:z-index="12"><draw:text-box><text:p text:style-name="P3"/></draw:text-box></draw:frame></text:p>
      </style:header>
      <style:footer>
        <text:p text:style-name="P4"><text:span text:style-name="T4_1"><text:page-number text:select-page="current"/></text:span></text:p>
        <text:p text:style-name="P5"/>
      </style:footer>
    </style:master-page>
    <style:master-page style:name="MasterPage1" style:page-layout-name="pm2">
      <style:header>
        <text:p text:style-name="P6"/>
        <text:p text:style-name="P7"><draw:frame svg:x="0cm" svg:y="0.002cm" svg:width="1.233cm" svg:height="1.233cm" draw:style-name="FR3" text:anchor-type="char" draw:z-index="4"><draw:text-box fo:min-height="1.233cm"><text:p text:style-name="P8"><text:span text:style-name="T8_1">OFFICIAL</text:span></text:p></draw:text-box><svg:desc>OFFICIAL</svg:desc></draw:frame></text:p>
      </style:header>
      <style:footer>
        <text:p text:style-name="P9"><draw:frame svg:x="0cm" svg:y="0.002cm" svg:width="1.233cm" svg:height="1.233cm" draw:style-name="FR4" text:anchor-type="char" draw:z-index="10"><draw:text-box fo:min-height="1.233cm"><text:p text:style-name="P10"><text:span text:style-name="T10_1">OFFICIAL</text:span></text:p></draw:text-box><svg:desc>OFFICIAL</svg:desc></draw:frame><text:span text:style-name="T10_2">2</text:span></text:p>
        <text:p text:style-name="P1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RCAN Annual Review 2025-2026</dc:title>
    <meta:initial-creator>Chris Mellor</meta:initial-creator>
    <meta:creation-date>2026-07-20T11:14:00</meta:creation-date>
    <dc:creator>Cynthia Nakanjako</dc:creator>
    <dc:date>2026-07-20T11:14:00</dc:date>
    <meta:editing-cycles>2</meta:editing-cycles>
    <meta:document-statistic meta:page-count="48" meta:paragraph-count="911" meta:row-count="2843" meta:word-count="17711" meta:character-count="124840" meta:non-whitespace-character-count="108040"/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5EDFFE377360E24985EDC7099D21200B</meta:user-defined>
    <meta:user-defined meta:name="docLang">en</meta:user-defined>
    <meta:user-defined meta:name="MediaServiceImageTags"/>
    <meta:user-defined meta:name="MSIP_Label_9e9cc48d-6fba-4c12-9882-137473def580_ActionId">72528515-7a99-4dfc-b991-9fbff74db308</meta:user-defined>
    <meta:user-defined meta:name="MSIP_Label_9e9cc48d-6fba-4c12-9882-137473def580_ContentBits">3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10-07T11:18:18Z</meta:user-defined>
    <meta:user-defined meta:name="MSIP_Label_9e9cc48d-6fba-4c12-9882-137473def580_SiteId">d3a2d0d3-7cc8-4f52-bbf9-85bd43d94279</meta:user-defined>
    <meta:user-defined meta:name="MSIP_Label_e4c996da-17fa-4fc5-8989-2758fb4cf86b_ActionId">24cd5608-c5fe-4788-93c6-d10d801a8959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2-06-16T15:27:53Z</meta:user-defined>
    <meta:user-defined meta:name="MSIP_Label_e4c996da-17fa-4fc5-8989-2758fb4cf86b_SiteId">cdf709af-1a18-4c74-bd93-6d14a64d73b3</meta:user-defined>
  </office:meta>
</office:document-meta>
</file>